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content.xml" manifest:media-type="text/xml"/>
  <manifest:file-entry manifest:full-path="meta.xml" manifest:media-type="text/xml"/>
  <manifest:file-entry manifest:full-path="settings.xml" manifest:media-type="text/xml"/>
  <manifest:file-entry manifest:full-path="Pictures/10000001000003190000046225FEC7E9.png" manifest:media-type="image/png"/>
  <manifest:file-entry manifest:full-path="Pictures/100000010000000D00000002576BB66D.png" manifest:media-type="image/png"/>
  <manifest:file-entry manifest:full-path="Pictures/1000000100000183000000AB449A3A01.png" manifest:media-type="image/png"/>
  <manifest:file-entry manifest:full-path="Pictures/1000000100000047000000472A63F0C5.png" manifest:media-type="image/png"/>
  <manifest:file-entry manifest:full-path="Pictures/10000001000001A40000003032FD74F9.png" manifest:media-type="image/png"/>
  <manifest:file-entry manifest:full-path="Pictures/100000010000003A0000001203BB096D.png" manifest:media-type="image/png"/>
  <manifest:file-entry manifest:full-path="Pictures/100000010000004C0000000FBCE6057E.png" manifest:media-type="image/png"/>
  <manifest:file-entry manifest:full-path="Pictures/10000001000000610000000F45185FDD.png" manifest:media-type="image/png"/>
  <manifest:file-entry manifest:full-path="Pictures/10000001000000400000000F8DE3A795.png" manifest:media-type="image/png"/>
  <manifest:file-entry manifest:full-path="Pictures/100000010000004C0000000F256EE58A.png" manifest:media-type="image/png"/>
  <manifest:file-entry manifest:full-path="Pictures/10000001000000610000000F8BB0D072.png" manifest:media-type="image/png"/>
  <manifest:file-entry manifest:full-path="Pictures/10000001000000730000000F5377AB0B.png" manifest:media-type="image/png"/>
  <manifest:file-entry manifest:full-path="Pictures/10000001000000400000000F7DD92623.png" manifest:media-type="image/png"/>
  <manifest:file-entry manifest:full-path="Pictures/10000001000000580000000F47CE72A1.png" manifest:media-type="image/png"/>
  <manifest:file-entry manifest:full-path="Pictures/100000010000004B0000000FF5905E84.png" manifest:media-type="image/png"/>
  <manifest:file-entry manifest:full-path="Pictures/10000001000000400000000F6D0F360E.png" manifest:media-type="image/png"/>
  <manifest:file-entry manifest:full-path="Pictures/100000010000004C0000000F172AEFD2.png" manifest:media-type="image/png"/>
  <manifest:file-entry manifest:full-path="Pictures/10000001000000400000000FEDF097DF.png" manifest:media-type="image/png"/>
  <manifest:file-entry manifest:full-path="Pictures/100000010000003A00000012DBE801A4.png" manifest:media-type="image/png"/>
  <manifest:file-entry manifest:full-path="Pictures/100000010000005A0000000FD063F8DD.png" manifest:media-type="image/png"/>
  <manifest:file-entry manifest:full-path="Pictures/100000010000004C0000000E68FAB0EC.png" manifest:media-type="image/png"/>
  <manifest:file-entry manifest:full-path="Pictures/10000001000000610000000EB123ADAC.png" manifest:media-type="image/png"/>
  <manifest:file-entry manifest:full-path="Pictures/10000001000000580000000FC0FB9858.png" manifest:media-type="image/png"/>
  <manifest:file-entry manifest:full-path="Pictures/10000001000000400000000EF5C7E81E.png" manifest:media-type="image/png"/>
  <manifest:file-entry manifest:full-path="Pictures/10000001000000580000000E042BBD64.png" manifest:media-type="image/png"/>
  <manifest:file-entry manifest:full-path="Pictures/100000010000004B0000000F5ACF2192.png" manifest:media-type="image/png"/>
  <manifest:file-entry manifest:full-path="Pictures/10000001000000400000000FDA2AD8F2.png" manifest:media-type="image/png"/>
  <manifest:file-entry manifest:full-path="Pictures/100000010000004C0000000EB89699A9.png" manifest:media-type="image/png"/>
  <manifest:file-entry manifest:full-path="Pictures/10000001000000600000000E1A464E16.png" manifest:media-type="image/png"/>
  <manifest:file-entry manifest:full-path="Pictures/10000001000000400000000E67DF4E75.png" manifest:media-type="image/png"/>
  <manifest:file-entry manifest:full-path="Pictures/1000000100000052000000129BEADD3B.png" manifest:media-type="image/png"/>
  <manifest:file-entry manifest:full-path="Pictures/10000001000000600000000F8FC34C44.png" manifest:media-type="image/png"/>
  <manifest:file-entry manifest:full-path="Pictures/10000001000000730000000F58F758A6.png" manifest:media-type="image/png"/>
  <manifest:file-entry manifest:full-path="Pictures/10000001000000600000000E1B82D5CB.png" manifest:media-type="image/png"/>
  <manifest:file-entry manifest:full-path="Pictures/1000000100000039000000128FBB2DA5.png" manifest:media-type="image/png"/>
  <manifest:file-entry manifest:full-path="Pictures/10000001000000600000000E2AD21308.png" manifest:media-type="image/png"/>
  <manifest:file-entry manifest:full-path="Pictures/10000001000000400000000E3B1A22E5.png" manifest:media-type="image/png"/>
  <manifest:file-entry manifest:full-path="Pictures/100000010000005C0000000E465BBF2D.png" manifest:media-type="image/png"/>
  <manifest:file-entry manifest:full-path="Pictures/100000010000003900000011A1B10E1A.png" manifest:media-type="image/png"/>
  <manifest:file-entry manifest:full-path="Pictures/10000001000000730000000FECFADB30.png" manifest:media-type="image/png"/>
  <manifest:file-entry manifest:full-path="Pictures/10000001000000610000000EC2CB77FA.png" manifest:media-type="image/png"/>
  <manifest:file-entry manifest:full-path="Pictures/10000001000000400000000E1F000854.png" manifest:media-type="image/png"/>
  <manifest:file-entry manifest:full-path="Pictures/10000001000000390000001200F6FAC0.png" manifest:media-type="image/png"/>
  <manifest:file-entry manifest:full-path="Pictures/100000010000004C0000000EF253B654.png" manifest:media-type="image/png"/>
  <manifest:file-entry manifest:full-path="Pictures/10000001000000740000000E499D2DCA.png" manifest:media-type="image/png"/>
  <manifest:file-entry manifest:full-path="Pictures/10000001000000400000000EAD590CDE.png" manifest:media-type="image/png"/>
  <manifest:file-entry manifest:full-path="Pictures/10000001000000610000000E9326E2F8.png" manifest:media-type="image/png"/>
  <manifest:file-entry manifest:full-path="Pictures/10000001000000390000001244F8E55B.png" manifest:media-type="image/png"/>
  <manifest:file-entry manifest:full-path="Pictures/10000001000000400000000F83F14095.png" manifest:media-type="image/png"/>
  <manifest:file-entry manifest:full-path="Pictures/10000001000000600000000F44E0C59E.png" manifest:media-type="image/png"/>
  <manifest:file-entry manifest:full-path="Pictures/10000001000000730000000FEEA132DC.png" manifest:media-type="image/png"/>
  <manifest:file-entry manifest:full-path="Pictures/10000001000000400000000FFEE3C43D.png" manifest:media-type="image/png"/>
  <manifest:file-entry manifest:full-path="Pictures/100000010000004F0000000FE9684D34.png" manifest:media-type="image/png"/>
  <manifest:file-entry manifest:full-path="Pictures/100000010000003900000012C0A318AD.png" manifest:media-type="image/png"/>
  <manifest:file-entry manifest:full-path="Pictures/10000001000000600000000F32E88FCA.png" manifest:media-type="image/png"/>
  <manifest:file-entry manifest:full-path="Pictures/10000001000000730000000FA249A0D6.png" manifest:media-type="image/png"/>
  <manifest:file-entry manifest:full-path="Pictures/10000001000000580000000F9C5362E5.png" manifest:media-type="image/png"/>
  <manifest:file-entry manifest:full-path="Pictures/10000001000000610000000FFA60DE90.png" manifest:media-type="image/png"/>
  <manifest:file-entry manifest:full-path="Pictures/10000001000000400000000FC6D2960C.png" manifest:media-type="image/png"/>
  <manifest:file-entry manifest:full-path="Pictures/100000010000004C0000000FBD9C1984.png" manifest:media-type="image/png"/>
  <manifest:file-entry manifest:full-path="Pictures/10000001000000730000000FCBD49298.png" manifest:media-type="image/png"/>
  <manifest:file-entry manifest:full-path="Pictures/10000001000000400000000FA242D057.png" manifest:media-type="image/png"/>
  <manifest:file-entry manifest:full-path="Pictures/10000001000000600000000E18A14BD3.png" manifest:media-type="image/png"/>
  <manifest:file-entry manifest:full-path="Pictures/10000001000000580000000E29547212.png" manifest:media-type="image/png"/>
  <manifest:file-entry manifest:full-path="Pictures/10000001000000600000000F70024FDE.png" manifest:media-type="image/png"/>
  <manifest:file-entry manifest:full-path="Pictures/10000001000000600000000E6026FF63.png" manifest:media-type="image/png"/>
  <manifest:file-entry manifest:full-path="Pictures/100000010000004B0000000FC21BF6C5.png" manifest:media-type="image/png"/>
  <manifest:file-entry manifest:full-path="Pictures/10000001000000600000000FA190133F.png" manifest:media-type="image/png"/>
  <manifest:file-entry manifest:full-path="Pictures/100000010000002A0000000772B9C86E.png" manifest:media-type="image/png"/>
  <manifest:file-entry manifest:full-path="Pictures/100000010000000E00000007A4CB4C59.png" manifest:media-type="image/png"/>
  <manifest:file-entry manifest:full-path="Pictures/10000001000000400000000F1C432965.png" manifest:media-type="image/png"/>
  <manifest:file-entry manifest:full-path="Pictures/10000001000000600000000F38D4F053.png" manifest:media-type="image/png"/>
  <manifest:file-entry manifest:full-path="Pictures/10000001000000600000000F0C74A908.png" manifest:media-type="image/png"/>
  <manifest:file-entry manifest:full-path="Pictures/10000001000000730000000F22496D22.png" manifest:media-type="image/png"/>
  <manifest:file-entry manifest:full-path="Pictures/10000001000000400000000FF562EC31.png" manifest:media-type="image/png"/>
  <manifest:file-entry manifest:full-path="Pictures/100000010000004B0000000FEC9F7807.png" manifest:media-type="image/png"/>
  <manifest:file-entry manifest:full-path="Pictures/10000001000000730000000F28066FDF.png" manifest:media-type="image/png"/>
  <manifest:file-entry manifest:full-path="Pictures/10000001000000400000000FE25AE4B8.png" manifest:media-type="image/png"/>
  <manifest:file-entry manifest:full-path="Pictures/10000001000000540000000F36D2EF4B.png" manifest:media-type="image/png"/>
  <manifest:file-entry manifest:full-path="Pictures/100000010000003900000012EC0C7AE9.png" manifest:media-type="image/png"/>
  <manifest:file-entry manifest:full-path="Pictures/10000001000000610000000F02EFFF2B.png" manifest:media-type="image/png"/>
  <manifest:file-entry manifest:full-path="Pictures/10000001000000730000000F09CB0743.png" manifest:media-type="image/png"/>
  <manifest:file-entry manifest:full-path="Pictures/10000001000000730000000F778D33AB.png" manifest:media-type="image/png"/>
  <manifest:file-entry manifest:full-path="Pictures/10000001000000710000000ECDB0207E.png" manifest:media-type="image/png"/>
  <manifest:file-entry manifest:full-path="Pictures/10000001000000400000000F79E7635F.png" manifest:media-type="image/png"/>
  <manifest:file-entry manifest:full-path="Pictures/10000001000000740000000FE8448D8B.png" manifest:media-type="image/png"/>
  <manifest:file-entry manifest:full-path="Pictures/1000000100000039000000120857E323.png" manifest:media-type="image/png"/>
  <manifest:file-entry manifest:full-path="Pictures/10000001000000600000000F89971508.png" manifest:media-type="image/png"/>
  <manifest:file-entry manifest:full-path="Pictures/100000010000000E0000000774428F5D.png" manifest:media-type="image/png"/>
  <manifest:file-entry manifest:full-path="Pictures/10000001000000580000000FD7A9366B.png" manifest:media-type="image/png"/>
  <manifest:file-entry manifest:full-path="Pictures/10000001000000400000000FAA0A5DE6.png" manifest:media-type="image/png"/>
  <manifest:file-entry manifest:full-path="Pictures/10000001000000730000000FE15A5934.png" manifest:media-type="image/png"/>
  <manifest:file-entry manifest:full-path="Pictures/1000000100000039000000124BBC7EB7.png" manifest:media-type="image/png"/>
  <manifest:file-entry manifest:full-path="Pictures/100000010000004C0000000F55BD0BC0.png" manifest:media-type="image/png"/>
  <manifest:file-entry manifest:full-path="Pictures/10000001000000600000000F3AFDF5C8.png" manifest:media-type="image/png"/>
  <manifest:file-entry manifest:full-path="Pictures/100000010000003A00000012FBB7B2FF.png" manifest:media-type="image/png"/>
  <manifest:file-entry manifest:full-path="Pictures/100000010000004B0000000E154A7512.png" manifest:media-type="image/png"/>
  <manifest:file-entry manifest:full-path="Pictures/10000001000000600000000E17FB8EAF.png" manifest:media-type="image/png"/>
  <manifest:file-entry manifest:full-path="Pictures/100000010000000E0000000786CE5641.png" manifest:media-type="image/png"/>
  <manifest:file-entry manifest:full-path="Pictures/100000010000003A00000012B2F29A06.png" manifest:media-type="image/png"/>
  <manifest:file-entry manifest:full-path="Pictures/100000010000003900000012BA53B5AD.png" manifest:media-type="image/png"/>
  <manifest:file-entry manifest:full-path="Pictures/100000010000004B0000000FFED84896.png" manifest:media-type="image/png"/>
  <manifest:file-entry manifest:full-path="Pictures/10000001000000400000000F45A91A69.png" manifest:media-type="image/png"/>
  <manifest:file-entry manifest:full-path="Pictures/1000000100000039000000126F16D19B.png" manifest:media-type="image/png"/>
  <manifest:file-entry manifest:full-path="Pictures/10000001000000610000000E43D3BC7E.png" manifest:media-type="image/png"/>
  <manifest:file-entry manifest:full-path="Pictures/10000001000000730000000EA5E951DC.png" manifest:media-type="image/png"/>
  <manifest:file-entry manifest:full-path="Pictures/100000010000003900000012548BC54C.png" manifest:media-type="image/png"/>
  <manifest:file-entry manifest:full-path="Pictures/100000010000004C0000000FE6F0E6B7.png" manifest:media-type="image/png"/>
  <manifest:file-entry manifest:full-path="Pictures/10000001000000600000000F281B97E3.png" manifest:media-type="image/png"/>
  <manifest:file-entry manifest:full-path="Pictures/10000001000000400000000F770E26EA.png" manifest:media-type="image/png"/>
  <manifest:file-entry manifest:full-path="Pictures/100000010000004B0000000E0B1E1D78.png" manifest:media-type="image/png"/>
  <manifest:file-entry manifest:full-path="Pictures/10000001000000610000000EA5EEEDDB.png" manifest:media-type="image/png"/>
  <manifest:file-entry manifest:full-path="Pictures/10000001000000730000000E6FF96354.png" manifest:media-type="image/png"/>
  <manifest:file-entry manifest:full-path="Pictures/10000001000000400000000E2C60C78B.png" manifest:media-type="image/png"/>
  <manifest:file-entry manifest:full-path="Pictures/10000001000000540000000E7B036A81.png" manifest:media-type="image/png"/>
  <manifest:file-entry manifest:full-path="Pictures/100000010000004B0000000E3FF90D04.png" manifest:media-type="image/png"/>
  <manifest:file-entry manifest:full-path="Pictures/100000010000004B0000000FAFFF1FA7.png" manifest:media-type="image/png"/>
  <manifest:file-entry manifest:full-path="Pictures/100000010000002A000000079947B26A.png" manifest:media-type="image/png"/>
  <manifest:file-entry manifest:full-path="Pictures/10000001000000400000000E7C2F41F2.png" manifest:media-type="image/png"/>
  <manifest:file-entry manifest:full-path="Pictures/1000000100000039000000115AC58E0F.png" manifest:media-type="image/png"/>
  <manifest:file-entry manifest:full-path="Pictures/10000001000000610000000EB1C6BA8F.png" manifest:media-type="image/png"/>
  <manifest:file-entry manifest:full-path="Pictures/10000001000000730000000E1CE4A06A.png" manifest:media-type="image/png"/>
  <manifest:file-entry manifest:full-path="Pictures/100000010000004C0000000EB3FA5E74.png" manifest:media-type="image/png"/>
  <manifest:file-entry manifest:full-path="Pictures/10000001000000600000000E9ED6B044.png" manifest:media-type="image/png"/>
  <manifest:file-entry manifest:full-path="Pictures/10000001000000400000000EA709BE8A.png" manifest:media-type="image/png"/>
  <manifest:file-entry manifest:full-path="Pictures/100000010000003A00000012D7B84961.png" manifest:media-type="image/png"/>
  <manifest:file-entry manifest:full-path="Pictures/10000001000000400000000F2D946B69.png" manifest:media-type="image/png"/>
  <manifest:file-entry manifest:full-path="Pictures/1000000100000039000000129DBC8D1D.png" manifest:media-type="image/png"/>
  <manifest:file-entry manifest:full-path="Pictures/10000001000000580000000F3287B9BB.png" manifest:media-type="image/png"/>
  <manifest:file-entry manifest:full-path="Pictures/100000010000004C0000000EA627237F.png" manifest:media-type="image/png"/>
  <manifest:file-entry manifest:full-path="Pictures/10000001000000730000000E00839C1A.png" manifest:media-type="image/png"/>
  <manifest:file-entry manifest:full-path="Pictures/10000001000000400000000E4C66D081.png" manifest:media-type="image/png"/>
  <manifest:file-entry manifest:full-path="Pictures/10000001000000520000000E68FBF4D2.png" manifest:media-type="image/png"/>
  <manifest:file-entry manifest:full-path="Pictures/10000001000000580000000F9081982F.png" manifest:media-type="image/png"/>
  <manifest:file-entry manifest:full-path="Pictures/100000010000004B0000000F62A1DDBB.png" manifest:media-type="image/png"/>
  <manifest:file-entry manifest:full-path="Pictures/10000001000000400000000F4BAF282A.png" manifest:media-type="image/png"/>
  <manifest:file-entry manifest:full-path="Pictures/100000010000003900000012743B21C6.png" manifest:media-type="image/png"/>
  <manifest:file-entry manifest:full-path="Pictures/10000001000000560000000F24F7AB7F.png" manifest:media-type="image/png"/>
  <manifest:file-entry manifest:full-path="Pictures/100000010000003900000012E94DB697.png" manifest:media-type="image/png"/>
  <manifest:file-entry manifest:full-path="Pictures/100000010000003900000012CB14EE69.png" manifest:media-type="image/png"/>
  <manifest:file-entry manifest:full-path="Pictures/100000010000004B0000000FA0E601F0.png" manifest:media-type="image/png"/>
  <manifest:file-entry manifest:full-path="Pictures/10000001000000540000000E9E5A772F.png" manifest:media-type="image/png"/>
  <manifest:file-entry manifest:full-path="Pictures/10000001000000400000000F36D8674B.png" manifest:media-type="image/png"/>
  <manifest:file-entry manifest:full-path="Pictures/10000001000000730000000FEFE94AA0.png" manifest:media-type="image/png"/>
  <manifest:file-entry manifest:full-path="Pictures/100000010000004C0000000FF0765D7A.png" manifest:media-type="image/png"/>
  <manifest:file-entry manifest:full-path="Pictures/100000010000003A0000001131DC1ABF.png" manifest:media-type="image/png"/>
  <manifest:file-entry manifest:full-path="Pictures/10000001000000530000000F635FA99D.png" manifest:media-type="image/png"/>
  <manifest:file-entry manifest:full-path="Pictures/100000010000004B0000000E5582614F.png" manifest:media-type="image/png"/>
  <manifest:file-entry manifest:full-path="Pictures/100000010000005B0000000EF2C10291.png" manifest:media-type="image/png"/>
  <manifest:file-entry manifest:full-path="Pictures/10000001000000390000001212F2D096.png" manifest:media-type="image/png"/>
  <manifest:file-entry manifest:full-path="Pictures/100000010000004B0000000FE90FC542.png" manifest:media-type="image/png"/>
  <manifest:file-entry manifest:full-path="Pictures/10000001000000610000000F427ED5FB.png" manifest:media-type="image/png"/>
  <manifest:file-entry manifest:full-path="Pictures/10000001000000610000000F08C82FAD.png" manifest:media-type="image/png"/>
  <manifest:file-entry manifest:full-path="Pictures/10000001000000730000000F0EFEACEF.png" manifest:media-type="image/png"/>
  <manifest:file-entry manifest:full-path="Pictures/10000001000000400000000EB62B004B.png" manifest:media-type="image/png"/>
  <manifest:file-entry manifest:full-path="Pictures/10000001000000400000000F4D3FA9BE.png" manifest:media-type="image/png"/>
  <manifest:file-entry manifest:full-path="Pictures/10000001000000600000000F7F52A7C6.png" manifest:media-type="image/png"/>
  <manifest:file-entry manifest:full-path="Pictures/100000010000005B0000000F3C5F5BA5.png" manifest:media-type="image/png"/>
  <manifest:file-entry manifest:full-path="Pictures/1000000100000057000000127D6F8E9E.png" manifest:media-type="image/png"/>
  <manifest:file-entry manifest:full-path="Pictures/100000010000004C0000000EA0F719F6.png" manifest:media-type="image/png"/>
  <manifest:file-entry manifest:full-path="Pictures/100000010000002A000000074C93638D.png" manifest:media-type="image/png"/>
  <manifest:file-entry manifest:full-path="Pictures/100000010000000E000000071B4EEC43.png" manifest:media-type="image/png"/>
  <manifest:file-entry manifest:full-path="Pictures/10000001000000400000000E81583124.png" manifest:media-type="image/png"/>
  <manifest:file-entry manifest:full-path="Pictures/10000001000000580000000E09323B2C.png" manifest:media-type="image/png"/>
  <manifest:file-entry manifest:full-path="Pictures/100000010000004C0000000FEDFB35CA.png" manifest:media-type="image/png"/>
  <manifest:file-entry manifest:full-path="Pictures/1000000100000039000000125A9E9429.png" manifest:media-type="image/png"/>
  <manifest:file-entry manifest:full-path="Pictures/100000010000003F0000000F43F49F8C.png" manifest:media-type="image/png"/>
  <manifest:file-entry manifest:full-path="Pictures/10000001000000400000000E89A75371.png" manifest:media-type="image/png"/>
  <manifest:file-entry manifest:full-path="Pictures/10000000000006B30000000FAA2B2A0B.png" manifest:media-type="image/png"/>
  <manifest:file-entry manifest:full-path="Pictures/10000001000000A500000008FEA1D069.png" manifest:media-type="image/png"/>
  <manifest:file-entry manifest:full-path="Pictures/10000001000000610000000FD08A7449.png" manifest:media-type="image/png"/>
  <manifest:file-entry manifest:full-path="Pictures/10000001000000610000000FC8CC57AB.png" manifest:media-type="image/png"/>
  <manifest:file-entry manifest:full-path="Pictures/10000001000000610000000F549C0D02.png" manifest:media-type="image/png"/>
  <manifest:file-entry manifest:full-path="Pictures/100000010000003F0000000F80883A5D.png" manifest:media-type="image/png"/>
  <manifest:file-entry manifest:full-path="Pictures/10000001000000740000000EAE27D7C8.png" manifest:media-type="image/png"/>
  <manifest:file-entry manifest:full-path="Pictures/100000010000004C0000000F41607065.png" manifest:media-type="image/png"/>
  <manifest:file-entry manifest:full-path="Pictures/100000010000004C0000000E370D13EC.png" manifest:media-type="image/png"/>
  <manifest:file-entry manifest:full-path="Pictures/100000010000003900000012B35F661B.png" manifest:media-type="image/png"/>
  <manifest:file-entry manifest:full-path="Pictures/100000010000002A00000007D05A06C6.png" manifest:media-type="image/png"/>
  <manifest:file-entry manifest:full-path="Pictures/100000010000003900000011426EF421.png" manifest:media-type="image/png"/>
  <manifest:file-entry manifest:full-path="Pictures/100000010000004E0000000F31C0AF24.png" manifest:media-type="image/png"/>
  <manifest:file-entry manifest:full-path="Pictures/100000010000004C0000000EF59FDCEF.png" manifest:media-type="image/png"/>
  <manifest:file-entry manifest:full-path="Pictures/10000000000000B0000000984E256E68.jpg" manifest:media-type="image/jpeg"/>
  <manifest:file-entry manifest:full-path="Pictures/10000001000000890000007B65EB5E14.png" manifest:media-type="image/png"/>
  <manifest:file-entry manifest:full-path="Pictures/10000001000000720000000E6071B58B.png" manifest:media-type="image/png"/>
  <manifest:file-entry manifest:full-path="Pictures/100000010000003F0000000FFF10A081.png" manifest:media-type="image/png"/>
  <manifest:file-entry manifest:full-path="Pictures/10000001000000DE000000096CD68AF0.png" manifest:media-type="image/png"/>
  <manifest:file-entry manifest:full-path="Pictures/100000010000004D0000000FDF283B0E.png" manifest:media-type="image/png"/>
  <manifest:file-entry manifest:full-path="Pictures/100000010000003F0000000F4FDAFB94.png" manifest:media-type="image/png"/>
  <manifest:file-entry manifest:full-path="Pictures/100000010000004C0000000ED224F5A7.png" manifest:media-type="image/png"/>
  <manifest:file-entry manifest:full-path="Pictures/10000001000000550000000F63D8B577.png" manifest:media-type="image/png"/>
  <manifest:file-entry manifest:full-path="Pictures/100000010000000E00000007FB0BE91C.png" manifest:media-type="image/png"/>
  <manifest:file-entry manifest:full-path="Pictures/100000010000003F0000000E7ECEE8AC.png" manifest:media-type="image/png"/>
  <manifest:file-entry manifest:full-path="Pictures/10000001000000600000000F6483B2BA.png" manifest:media-type="image/png"/>
  <manifest:file-entry manifest:full-path="Pictures/10000001000000610000000FA2669161.png" manifest:media-type="image/png"/>
  <manifest:file-entry manifest:full-path="Pictures/100000010000002A000000073EFEB946.png" manifest:media-type="image/png"/>
  <manifest:file-entry manifest:full-path="Pictures/10000001000000730000000EEA9FE850.png" manifest:media-type="image/png"/>
  <manifest:file-entry manifest:full-path="Pictures/100000010000003F0000000F844B0134.png" manifest:media-type="image/png"/>
  <manifest:file-entry manifest:full-path="Pictures/10000001000000600000000FF04D7978.png" manifest:media-type="image/png"/>
  <manifest:file-entry manifest:full-path="Pictures/10000001000000600000000E079C59B7.png" manifest:media-type="image/png"/>
  <manifest:file-entry manifest:full-path="Pictures/100000010000004C0000000E7E3AE621.png" manifest:media-type="image/png"/>
  <manifest:file-entry manifest:full-path="Pictures/10000001000000400000000F98397DE5.png" manifest:media-type="image/png"/>
  <manifest:file-entry manifest:full-path="Pictures/10000001000000610000000FFC735CDD.png" manifest:media-type="image/png"/>
  <manifest:file-entry manifest:full-path="Pictures/100000010000002A0000000767C27AC4.png" manifest:media-type="image/png"/>
  <manifest:file-entry manifest:full-path="Pictures/1000000100000039000000125330C609.png" manifest:media-type="image/png"/>
  <manifest:file-entry manifest:full-path="Pictures/10000001000000560000000FCA4A9D7E.png" manifest:media-type="image/png"/>
  <manifest:file-entry manifest:full-path="Pictures/100000010000031900000462D545A874.png" manifest:media-type="image/png"/>
  <manifest:file-entry manifest:full-path="Pictures/10000001000000740000000ED3CBEB80.png" manifest:media-type="image/png"/>
  <manifest:file-entry manifest:full-path="Pictures/100000010000004C0000000FDDC0EED7.png" manifest:media-type="image/png"/>
  <manifest:file-entry manifest:full-path="Pictures/100000010000004D0000000FC65C52E3.png" manifest:media-type="image/png"/>
  <manifest:file-entry manifest:full-path="Pictures/1000000100000056000000126BC3EE88.png" manifest:media-type="image/png"/>
  <manifest:file-entry manifest:full-path="Pictures/100000010000002A00000007F139C7DA.png" manifest:media-type="image/png"/>
  <manifest:file-entry manifest:full-path="Pictures/10000001000000500000000FF7FE375D.png" manifest:media-type="image/png"/>
  <manifest:file-entry manifest:full-path="Pictures/10000001000000610000000F264DFEFF.png" manifest:media-type="image/png"/>
  <manifest:file-entry manifest:full-path="Pictures/10000001000000730000000FC6BACCEE.png" manifest:media-type="image/png"/>
  <manifest:file-entry manifest:full-path="Pictures/10000001000000400000000E30A7FFF1.png" manifest:media-type="image/png"/>
  <manifest:file-entry manifest:full-path="Pictures/10000001000000710000000F0FB05B41.png" manifest:media-type="image/png"/>
  <manifest:file-entry manifest:full-path="Pictures/100000010000000E0000000741E8D3B8.png" manifest:media-type="image/png"/>
  <manifest:file-entry manifest:full-path="Pictures/10000001000000600000000E9E94FFBF.png" manifest:media-type="image/png"/>
  <manifest:file-entry manifest:full-path="Pictures/10000001000000730000000E17188062.png" manifest:media-type="image/png"/>
  <manifest:file-entry manifest:full-path="Pictures/10000001000000600000000FFDFCEEC0.png" manifest:media-type="image/png"/>
  <manifest:file-entry manifest:full-path="Pictures/100000010000005A00000012864F0F05.png" manifest:media-type="image/png"/>
  <manifest:file-entry manifest:full-path="Pictures/100000010000004C0000000E39A47768.png" manifest:media-type="image/png"/>
  <manifest:file-entry manifest:full-path="Pictures/10000001000000600000000EB491E7BD.png" manifest:media-type="image/png"/>
  <manifest:file-entry manifest:full-path="Pictures/100000010000004C0000000F505C71F6.png" manifest:media-type="image/png"/>
  <manifest:file-entry manifest:full-path="Pictures/100000010000086100000C8729884CCA.png" manifest:media-type="image/png"/>
  <manifest:file-entry manifest:full-path="Pictures/100000010000000E0000000729C3D3FE.png" manifest:media-type="image/png"/>
  <manifest:file-entry manifest:full-path="Pictures/10000001000000610000000F7C700A34.png" manifest:media-type="image/png"/>
  <manifest:file-entry manifest:full-path="Pictures/100000010000004C0000000E885E134E.png" manifest:media-type="image/png"/>
  <manifest:file-entry manifest:full-path="Pictures/100000010000003F0000000E4D33EA23.png" manifest:media-type="image/png"/>
  <manifest:file-entry manifest:full-path="Pictures/10000001000000730000000EE08D2F60.png" manifest:media-type="image/png"/>
  <manifest:file-entry manifest:full-path="Pictures/10000001000000610000000F87DBB106.png" manifest:media-type="image/png"/>
  <manifest:file-entry manifest:full-path="Pictures/100000010000004C0000000E79541CD4.png" manifest:media-type="image/png"/>
  <manifest:file-entry manifest:full-path="Pictures/10000001000000580000000EE8853BC4.png" manifest:media-type="image/png"/>
  <manifest:file-entry manifest:full-path="Pictures/100000010000004B0000000F426A81B9.png" manifest:media-type="image/png"/>
  <manifest:file-entry manifest:full-path="Pictures/10000001000000600000000F24203073.png" manifest:media-type="image/png"/>
  <manifest:file-entry manifest:full-path="Pictures/10000001000000740000000F50124BA3.png" manifest:media-type="image/png"/>
  <manifest:file-entry manifest:full-path="Pictures/10000001000000B80000000C00EA2F60.png" manifest:media-type="image/png"/>
  <manifest:file-entry manifest:full-path="Pictures/1000000100000039000000129BF0CC02.png" manifest:media-type="image/png"/>
  <manifest:file-entry manifest:full-path="Pictures/10000001000000A800000001562B5214.png" manifest:media-type="image/png"/>
  <manifest:file-entry manifest:full-path="Pictures/10000001000000740000000FB862BAD5.png" manifest:media-type="image/png"/>
  <manifest:file-entry manifest:full-path="Pictures/10000001000000520000000FDDC6AA29.png" manifest:media-type="image/png"/>
  <manifest:file-entry manifest:full-path="Pictures/10000001000000730000000F62F08E55.png" manifest:media-type="image/png"/>
  <manifest:file-entry manifest:full-path="Pictures/10000001000000400000000F8AB865DA.png" manifest:media-type="image/png"/>
  <manifest:file-entry manifest:full-path="Pictures/10000001000000730000000F9B525C38.png" manifest:media-type="image/png"/>
  <manifest:file-entry manifest:full-path="Pictures/100000010000003900000012242F98F6.png" manifest:media-type="image/png"/>
  <manifest:file-entry manifest:full-path="Pictures/10000001000000740000000F8EB0916D.png" manifest:media-type="image/png"/>
  <manifest:file-entry manifest:full-path="Pictures/10000001000000730000000F79B7AD2F.png" manifest:media-type="image/png"/>
  <manifest:file-entry manifest:full-path="Pictures/10000001000000730000000F9668B77C.png" manifest:media-type="image/png"/>
  <manifest:file-entry manifest:full-path="Pictures/10000001000000580000000F62200E6C.png" manifest:media-type="image/png"/>
  <manifest:file-entry manifest:full-path="Pictures/100000010000003A0000001210061395.png" manifest:media-type="image/png"/>
  <manifest:file-entry manifest:full-path="Pictures/100000000000061100000002A3519360.png" manifest:media-type="image/png"/>
  <manifest:file-entry manifest:full-path="Pictures/10000001000000400000000ED783E722.png" manifest:media-type="image/png"/>
  <manifest:file-entry manifest:full-path="Pictures/100000010000004C0000000EC57BD1D0.png" manifest:media-type="image/png"/>
  <manifest:file-entry manifest:full-path="Pictures/100000010000000800000007286076F5.png" manifest:media-type="image/png"/>
  <manifest:file-entry manifest:full-path="Pictures/100000010000003F0000000FC1CA0F6A.png" manifest:media-type="image/png"/>
  <manifest:file-entry manifest:full-path="Pictures/100000010000003F0000000E00302A22.png" manifest:media-type="image/png"/>
  <manifest:file-entry manifest:full-path="Pictures/100000010000005F000000124F59BB97.png" manifest:media-type="image/png"/>
  <manifest:file-entry manifest:full-path="Pictures/100000010000003F0000000F12A129B7.png" manifest:media-type="image/png"/>
  <manifest:file-entry manifest:full-path="Pictures/10000001000000610000000E7C067260.png" manifest:media-type="image/png"/>
  <manifest:file-entry manifest:full-path="Pictures/100000010000031900000231102FDD33.png" manifest:media-type="image/png"/>
  <manifest:file-entry manifest:full-path="Pictures/100000000000017800000058C00E0D86.jpg" manifest:media-type="image/jpeg"/>
  <manifest:file-entry manifest:full-path="Pictures/10000001000000740000000EA8F66C1C.png" manifest:media-type="image/png"/>
  <manifest:file-entry manifest:full-path="Pictures/100000010000003900000012D410EABF.png" manifest:media-type="image/png"/>
  <manifest:file-entry manifest:full-path="Pictures/100000010000004B0000000EFBD2374B.png" manifest:media-type="image/png"/>
  <manifest:file-entry manifest:full-path="Pictures/100000010000003F0000000E3565D791.png" manifest:media-type="image/png"/>
  <manifest:file-entry manifest:full-path="Pictures/100000010000004C0000000E52186A95.png" manifest:media-type="image/png"/>
  <manifest:file-entry manifest:full-path="Pictures/10000001000000520000000EB8A10354.png" manifest:media-type="image/png"/>
  <manifest:file-entry manifest:full-path="Pictures/10000001000000570000000E6A30CBE6.png" manifest:media-type="image/png"/>
  <manifest:file-entry manifest:full-path="Pictures/10000001000000740000000F89F33F9C.png" manifest:media-type="image/png"/>
  <manifest:file-entry manifest:full-path="Pictures/100000010000003F0000000EDCBFE706.png" manifest:media-type="image/png"/>
  <manifest:file-entry manifest:full-path="Pictures/10000001000000590000000E31995A4C.png" manifest:media-type="image/png"/>
  <manifest:file-entry manifest:full-path="Pictures/1000000000000650000008B2F0716D55.png" manifest:media-type="image/png"/>
  <manifest:file-entry manifest:full-path="Pictures/100000010000004C0000000FBE5CACD1.png" manifest:media-type="image/png"/>
  <manifest:file-entry manifest:full-path="Pictures/100000010000003A00000012500B4CA6.png" manifest:media-type="image/png"/>
  <manifest:file-entry manifest:full-path="Pictures/10000001000000580000000F2B007CF0.png" manifest:media-type="image/png"/>
  <manifest:file-entry manifest:full-path="Pictures/10000001000001960000008573E26F42.png" manifest:media-type="image/png"/>
  <manifest:file-entry manifest:full-path="Pictures/100000010000007E00000005CE7972CC.png" manifest:media-type="image/png"/>
  <manifest:file-entry manifest:full-path="Pictures/10000001000000560000000EB11B55A1.png" manifest:media-type="image/png"/>
  <manifest:file-entry manifest:full-path="Pictures/100000000000017800000058A1164FA0.jpg" manifest:media-type="image/jpeg"/>
  <manifest:file-entry manifest:full-path="Pictures/10000001000000600000000E75CD5B74.png" manifest:media-type="image/png"/>
  <manifest:file-entry manifest:full-path="Pictures/100000010000005D0000000FFEE4BA0C.png" manifest:media-type="image/png"/>
  <manifest:file-entry manifest:full-path="Pictures/100000010000006E00000005B05EFD6C.png" manifest:media-type="image/png"/>
  <manifest:file-entry manifest:full-path="Pictures/100000010000002A00000007D1EA5CEE.png" manifest:media-type="image/png"/>
  <manifest:file-entry manifest:full-path="Pictures/10000001000000740000000F81E06E73.png" manifest:media-type="image/png"/>
  <manifest:file-entry manifest:full-path="Pictures/10000001000001AC0000007B0A0CBE10.png" manifest:media-type="image/png"/>
  <manifest:file-entry manifest:full-path="Pictures/10000001000000600000000E2C1C73BA.png" manifest:media-type="image/png"/>
  <manifest:file-entry manifest:full-path="Pictures/100000010000006200000005267CD3E0.png" manifest:media-type="image/png"/>
  <manifest:file-entry manifest:full-path="Pictures/10000001000000510000000E11416D1E.png" manifest:media-type="image/png"/>
  <manifest:file-entry manifest:full-path="Pictures/10000001000000550000000EF15B6255.png" manifest:media-type="image/png"/>
  <manifest:file-entry manifest:full-path="Pictures/10000001000000610000000E0E0DF073.png" manifest:media-type="image/png"/>
  <manifest:file-entry manifest:full-path="Pictures/100000010000004C0000000E724F8B12.png" manifest:media-type="image/png"/>
  <manifest:file-entry manifest:full-path="Pictures/1000000000000178000000584F05D8D1.jpg" manifest:media-type="image/jpeg"/>
  <manifest:file-entry manifest:full-path="Pictures/10000001000000D90000004B81FED4A2.png" manifest:media-type="image/png"/>
  <manifest:file-entry manifest:full-path="Pictures/100000010000003F0000000E3087F3FA.png" manifest:media-type="image/png"/>
  <manifest:file-entry manifest:full-path="Pictures/10000001000001B10000001DFFDA99E6.png" manifest:media-type="image/png"/>
  <manifest:file-entry manifest:full-path="Pictures/10000001000000740000000E0AB006E7.png" manifest:media-type="image/png"/>
  <manifest:file-entry manifest:full-path="Pictures/10000001000000AC00000006B5066FB1.png" manifest:media-type="image/png"/>
  <manifest:file-entry manifest:full-path="Pictures/10000001000000600000000FEFBA21AF.png" manifest:media-type="image/png"/>
  <manifest:file-entry manifest:full-path="Pictures/1000000000000183000000A47EE6B56E.jpg" manifest:media-type="image/jpeg"/>
  <manifest:file-entry manifest:full-path="Pictures/10000001000000390000001212B7EB6E.png" manifest:media-type="image/png"/>
  <manifest:file-entry manifest:full-path="Pictures/10000001000000740000000F24A31FB0.png" manifest:media-type="image/png"/>
  <manifest:file-entry manifest:full-path="Pictures/100000010000003F0000000F1DE86A4F.png" manifest:media-type="image/png"/>
  <manifest:file-entry manifest:full-path="Pictures/10000001000000610000000EFF7010F1.png" manifest:media-type="image/png"/>
  <manifest:file-entry manifest:full-path="Pictures/10000001000000730000000F8FF12D86.png" manifest:media-type="image/png"/>
  <manifest:file-entry manifest:full-path="Pictures/100000000000017800000058E0D69513.jpg" manifest:media-type="image/jpeg"/>
  <manifest:file-entry manifest:full-path="Pictures/1000000100000001000000084F381188.png" manifest:media-type="image/png"/>
  <manifest:file-entry manifest:full-path="Pictures/10000001000000610000000FBE272577.png" manifest:media-type="image/png"/>
  <manifest:file-entry manifest:full-path="Pictures/10000001000000590000000FDC32C020.png" manifest:media-type="image/png"/>
  <manifest:file-entry manifest:full-path="Pictures/10000000000001780000005824A06EFF.jpg" manifest:media-type="image/jpeg"/>
  <manifest:file-entry manifest:full-path="Pictures/100000010000001E00000008CD7C16C9.png" manifest:media-type="image/png"/>
  <manifest:file-entry manifest:full-path="Pictures/10000001000001970000002CAFEE87FF.png" manifest:media-type="image/png"/>
  <manifest:file-entry manifest:full-path="Pictures/100000010000000F00000010A6D19F0E.png" manifest:media-type="image/png"/>
  <manifest:file-entry manifest:full-path="Pictures/100000010000005A00000012B5D48673.png" manifest:media-type="image/png"/>
  <manifest:file-entry manifest:full-path="Pictures/100000010000004C0000000FC2F8C554.png" manifest:media-type="image/png"/>
  <manifest:file-entry manifest:full-path="Pictures/10000001000006B100000015933EF7F8.png" manifest:media-type="image/png"/>
  <manifest:file-entry manifest:full-path="Pictures/10000001000001A500000030705FA33D.png" manifest:media-type="image/png"/>
  <manifest:file-entry manifest:full-path="Pictures/10000001000000730000000FEF01D452.png" manifest:media-type="image/png"/>
  <manifest:file-entry manifest:full-path="Pictures/10000000000006B30000000C11BC08EA.png" manifest:media-type="image/png"/>
  <manifest:file-entry manifest:full-path="Pictures/10000001000001F800000016A5D7B11F.png" manifest:media-type="image/png"/>
  <manifest:file-entry manifest:full-path="Pictures/10000001000000740000000FB3D42FA9.png" manifest:media-type="image/png"/>
  <manifest:file-entry manifest:full-path="Pictures/10000001000000550000000FDA6C9F0C.png" manifest:media-type="image/png"/>
  <manifest:file-entry manifest:full-path="Pictures/1000000100000007000000074DFF6306.png" manifest:media-type="image/png"/>
  <manifest:file-entry manifest:full-path="Pictures/10000001000000730000000EAFD67FAA.png" manifest:media-type="image/png"/>
  <manifest:file-entry manifest:full-path="Pictures/100000010000003F0000000EBC1D868C.png" manifest:media-type="image/png"/>
  <manifest:file-entry manifest:full-path="Pictures/100000010000004C0000000E306DC378.png" manifest:media-type="image/png"/>
  <manifest:file-entry manifest:full-path="Pictures/10000001000000730000000F7D805B9D.png" manifest:media-type="image/png"/>
  <manifest:file-entry manifest:full-path="Pictures/10000001000000600000000EDD62F18F.png" manifest:media-type="image/png"/>
  <manifest:file-entry manifest:full-path="Pictures/10000001000000730000000E9A5EE8EE.png" manifest:media-type="image/png"/>
  <manifest:file-entry manifest:full-path="Pictures/100000010000003A000000129D4ED974.png" manifest:media-type="image/png"/>
  <manifest:file-entry manifest:full-path="Pictures/100000010000003F0000000F2105204B.png" manifest:media-type="image/png"/>
  <manifest:file-entry manifest:full-path="Pictures/100000010000007800000016BF1E5FC2.png" manifest:media-type="image/png"/>
  <manifest:file-entry manifest:full-path="Pictures/100000010000000C0000000C43EC18F3.png" manifest:media-type="image/png"/>
  <manifest:file-entry manifest:full-path="Pictures/100000010000002700000009243F8150.png" manifest:media-type="image/png"/>
  <manifest:file-entry manifest:full-path="Pictures/10000001000000730000000E163CB8ED.png" manifest:media-type="image/png"/>
  <manifest:file-entry manifest:full-path="Pictures/100000010000003F0000000FF24B8128.png" manifest:media-type="image/png"/>
  <manifest:file-entry manifest:full-path="Pictures/10000000000006120000000277043464.png" manifest:media-type="image/png"/>
  <manifest:file-entry manifest:full-path="Pictures/1000000100000282000003E47812FE38.png" manifest:media-type="image/png"/>
  <manifest:file-entry manifest:full-path="Pictures/10000001000000C700000001CC1238CE.png" manifest:media-type="image/png"/>
  <manifest:file-entry manifest:full-path="Pictures/10000001000000730000000EC1872D5E.png" manifest:media-type="image/png"/>
  <manifest:file-entry manifest:full-path="Pictures/10000001000000510000000EE613A75C.png" manifest:media-type="image/png"/>
  <manifest:file-entry manifest:full-path="Pictures/10000001000000560000000F3ABDAAA6.png" manifest:media-type="image/png"/>
  <manifest:file-entry manifest:full-path="Pictures/100000010000002900000007C51E7CC6.png" manifest:media-type="image/png"/>
  <manifest:file-entry manifest:full-path="Pictures/100000010000019B00000001848126BA.png" manifest:media-type="image/png"/>
  <manifest:file-entry manifest:full-path="Pictures/100000010000000F00000006ED293112.png" manifest:media-type="image/png"/>
  <manifest:file-entry manifest:full-path="Pictures/1000000100000017000000107B44D4AA.png" manifest:media-type="image/png"/>
  <manifest:file-entry manifest:full-path="Pictures/1000000100000039000000121AC7C33C.png" manifest:media-type="image/png"/>
  <manifest:file-entry manifest:full-path="Pictures/10000001000000610000000FEDFAC0A0.png" manifest:media-type="image/png"/>
  <manifest:file-entry manifest:full-path="Pictures/100000010000019E0000000106235314.png" manifest:media-type="image/png"/>
  <manifest:file-entry manifest:full-path="Pictures/10000001000006B10000001B900D6611.png" manifest:media-type="image/png"/>
  <manifest:file-entry manifest:full-path="Pictures/10000001000000550000000FC3521B45.png" manifest:media-type="image/png"/>
  <manifest:file-entry manifest:full-path="Pictures/10000001000000610000000F1218AED1.png" manifest:media-type="image/png"/>
  <manifest:file-entry manifest:full-path="Pictures/10000001000000570000000FAB9F95A2.png" manifest:media-type="image/png"/>
  <manifest:file-entry manifest:full-path="Pictures/10000001000000590000000F504AFB0F.png" manifest:media-type="image/png"/>
  <manifest:file-entry manifest:full-path="Pictures/10000001000000C4000000902B12653D.png" manifest:media-type="image/png"/>
  <manifest:file-entry manifest:full-path="Pictures/100000010000004B0000000FD197EEAA.png" manifest:media-type="image/png"/>
  <manifest:file-entry manifest:full-path="Pictures/100000010000003F0000000F125087F6.png" manifest:media-type="image/png"/>
  <manifest:file-entry manifest:full-path="Pictures/10000001000000730000000EE53A2302.png" manifest:media-type="image/png"/>
  <manifest:file-entry manifest:full-path="Pictures/10000001000000540000000F23F529B4.png" manifest:media-type="image/png"/>
  <manifest:file-entry manifest:full-path="Pictures/1000000100000008000000083FB233A7.png" manifest:media-type="image/png"/>
  <manifest:file-entry manifest:full-path="Pictures/100000010000005F0000000FDCF34AB2.png" manifest:media-type="image/png"/>
  <manifest:file-entry manifest:full-path="Pictures/100000010000003F0000000EDC1A412E.png" manifest:media-type="image/png"/>
  <manifest:file-entry manifest:full-path="Pictures/10000001000001950000002C74769E40.png" manifest:media-type="image/png"/>
  <manifest:file-entry manifest:full-path="Pictures/10000001000000610000000FE1F4CB0F.png" manifest:media-type="image/png"/>
  <manifest:file-entry manifest:full-path="Pictures/10000001000000610000000FBAAED6E7.png" manifest:media-type="image/png"/>
  <manifest:file-entry manifest:full-path="Pictures/100000010000003F0000000EAE39A62F.png" manifest:media-type="image/png"/>
  <manifest:file-entry manifest:full-path="Pictures/100000010000003900000011620CC55E.png" manifest:media-type="image/png"/>
  <manifest:file-entry manifest:full-path="Pictures/10000001000000560000000F31E19747.png" manifest:media-type="image/png"/>
  <manifest:file-entry manifest:full-path="Pictures/100000010000004C0000000EEA6F1DE8.png" manifest:media-type="image/png"/>
  <manifest:file-entry manifest:full-path="Pictures/1000000000000178000000607D12F2A7.jpg" manifest:media-type="image/jpeg"/>
  <manifest:file-entry manifest:full-path="Pictures/100000010000000D00000003DD300055.png" manifest:media-type="image/png"/>
  <manifest:file-entry manifest:full-path="Pictures/10000001000000590000000F175A9F67.png" manifest:media-type="image/png"/>
  <manifest:file-entry manifest:full-path="Pictures/100000010000002A00000007E7B7442B.png" manifest:media-type="image/png"/>
  <manifest:file-entry manifest:full-path="Pictures/100000010000004C0000000EA7AE73D5.png" manifest:media-type="image/png"/>
  <manifest:file-entry manifest:full-path="Pictures/1000000100000024000000109EF70C1B.png" manifest:media-type="image/png"/>
  <manifest:file-entry manifest:full-path="Pictures/100000010000004C0000000F539C900D.png" manifest:media-type="image/png"/>
  <manifest:file-entry manifest:full-path="Pictures/10000001000000610000000FF050A37E.png" manifest:media-type="image/png"/>
  <manifest:file-entry manifest:full-path="Pictures/10000001000000590000000F432F1698.png" manifest:media-type="image/png"/>
  <manifest:file-entry manifest:full-path="Pictures/10000001000000730000000E62012B9C.png" manifest:media-type="image/png"/>
  <manifest:file-entry manifest:full-path="Pictures/10000001000000740000000FB8EC95A3.png" manifest:media-type="image/png"/>
  <manifest:file-entry manifest:full-path="Pictures/100000010000004C0000000FAC0AFC6C.png" manifest:media-type="image/png"/>
  <manifest:file-entry manifest:full-path="Pictures/10000001000001900000002B26E477F8.png" manifest:media-type="image/png"/>
  <manifest:file-entry manifest:full-path="Pictures/100000010000002900000007DB45BC53.png" manifest:media-type="image/png"/>
  <manifest:file-entry manifest:full-path="Pictures/10000001000000C800000018F7A5E8B2.png" manifest:media-type="image/png"/>
  <manifest:file-entry manifest:full-path="Pictures/10000001000000600000000EFBEAEDC3.png" manifest:media-type="image/png"/>
  <manifest:file-entry manifest:full-path="Pictures/100000010000004C0000000FA608C676.png" manifest:media-type="image/png"/>
  <manifest:file-entry manifest:full-path="Pictures/100000010000002E00000011FCECBCAA.png" manifest:media-type="image/png"/>
  <manifest:file-entry manifest:full-path="Pictures/100000010000002C00000010BB4EFBB3.png" manifest:media-type="image/png"/>
  <manifest:file-entry manifest:full-path="Pictures/10000001000001240000000AE7DED01F.png" manifest:media-type="image/png"/>
  <manifest:file-entry manifest:full-path="Pictures/100000010000003E0000001482B57632.png" manifest:media-type="image/png"/>
  <manifest:file-entry manifest:full-path="Pictures/100000010000004C0000000F9DA22C66.png" manifest:media-type="image/png"/>
  <manifest:file-entry manifest:full-path="Pictures/100000010000002A00000007315AE601.png" manifest:media-type="image/png"/>
  <manifest:file-entry manifest:full-path="Pictures/10000001000000730000000F6CE25EB8.png" manifest:media-type="image/png"/>
  <manifest:file-entry manifest:full-path="Pictures/10000001000000400000000EAE87690C.png" manifest:media-type="image/png"/>
  <manifest:file-entry manifest:full-path="Pictures/10000001000000610000000E89D92255.png" manifest:media-type="image/png"/>
  <manifest:file-entry manifest:full-path="Pictures/10000001000000550000000FD9CBC5C6.png" manifest:media-type="image/png"/>
  <manifest:file-entry manifest:full-path="Pictures/10000001000006B900000016C48B75C7.png" manifest:media-type="image/png"/>
  <manifest:file-entry manifest:full-path="Pictures/100000010000001B00000010E2E37936.png" manifest:media-type="image/png"/>
  <manifest:file-entry manifest:full-path="Pictures/10000001000000500000000F645400B5.png" manifest:media-type="image/png"/>
  <manifest:file-entry manifest:full-path="Pictures/10000001000000720000000F4BBF273A.png" manifest:media-type="image/png"/>
  <manifest:file-entry manifest:full-path="Pictures/10000001000000890000007C1AA9694F.png" manifest:media-type="image/png"/>
  <manifest:file-entry manifest:full-path="Pictures/10000001000000540000000FD7A1F8E7.png" manifest:media-type="image/png"/>
  <manifest:file-entry manifest:full-path="Pictures/10000001000000400000000E2467B883.png" manifest:media-type="image/png"/>
  <manifest:file-entry manifest:full-path="Pictures/100000010000000E000000076D0B1F79.png" manifest:media-type="image/png"/>
  <manifest:file-entry manifest:full-path="Pictures/100000010000019E0000002D461B7F7C.png" manifest:media-type="image/png"/>
  <manifest:file-entry manifest:full-path="Pictures/10000001000000610000000E0BFF78CC.png" manifest:media-type="image/png"/>
  <manifest:file-entry manifest:full-path="Pictures/100000010000003F0000000F34C50507.png" manifest:media-type="image/png"/>
  <manifest:file-entry manifest:full-path="Pictures/100000010000003F0000000F0D86A7A9.png" manifest:media-type="image/png"/>
  <manifest:file-entry manifest:full-path="Pictures/100000010000031900000462A9B59E82.png" manifest:media-type="image/png"/>
  <manifest:file-entry manifest:full-path="Pictures/100000010000001900000011544F2769.png" manifest:media-type="image/png"/>
  <manifest:file-entry manifest:full-path="Pictures/100000010000003F0000000F3BBCFAC5.png" manifest:media-type="image/png"/>
  <manifest:file-entry manifest:full-path="Pictures/10000001000000730000000E7E302EEC.png" manifest:media-type="image/png"/>
  <manifest:file-entry manifest:full-path="Pictures/100000010000004C0000000E978FBA62.png" manifest:media-type="image/png"/>
  <manifest:file-entry manifest:full-path="Pictures/10000001000002EA00000085A3334DB7.png" manifest:media-type="image/png"/>
  <manifest:file-entry manifest:full-path="Pictures/1000000100000039000000120A0D57CB.png" manifest:media-type="image/png"/>
  <manifest:file-entry manifest:full-path="Pictures/100000010000021B0000004ECB10BC2F.png" manifest:media-type="image/png"/>
  <manifest:file-entry manifest:full-path="Pictures/10000001000000730000000F00176643.png" manifest:media-type="image/png"/>
  <manifest:file-entry manifest:full-path="Pictures/10000001000000740000000F6A76F5BD.png" manifest:media-type="image/png"/>
  <manifest:file-entry manifest:full-path="Pictures/10000001000000AA0000001423FB69EF.png" manifest:media-type="image/png"/>
  <manifest:file-entry manifest:full-path="Pictures/10000001000000400000000E6F202C20.png" manifest:media-type="image/png"/>
  <manifest:file-entry manifest:full-path="Pictures/10000001000000080000000829A9B9D9.png" manifest:media-type="image/png"/>
  <manifest:file-entry manifest:full-path="Pictures/100000010000004C0000000F7F14B1E0.png" manifest:media-type="image/png"/>
  <manifest:file-entry manifest:full-path="Pictures/10000001000000730000000E89A05DE3.png" manifest:media-type="image/png"/>
  <manifest:file-entry manifest:full-path="Pictures/1000000100000039000000121FE9DA1D.png" manifest:media-type="image/png"/>
  <manifest:file-entry manifest:full-path="Pictures/100000000000061200000014230BE24C.png" manifest:media-type="image/png"/>
  <manifest:file-entry manifest:full-path="Pictures/10000001000000400000000EB87EBDFF.png" manifest:media-type="image/png"/>
  <manifest:file-entry manifest:full-path="Pictures/1000000100000282000000017B0C9962.png" manifest:media-type="image/png"/>
  <manifest:file-entry manifest:full-path="Pictures/1000000000000612000000093BFA880C.png" manifest:media-type="image/png"/>
  <manifest:file-entry manifest:full-path="Pictures/100000010000005B0000000E5AEF536D.png" manifest:media-type="image/png"/>
  <manifest:file-entry manifest:full-path="Pictures/100000010000004C0000000F15202D44.png" manifest:media-type="image/png"/>
  <manifest:file-entry manifest:full-path="Pictures/10000001000000B70000000B07D9C1C2.png" manifest:media-type="image/png"/>
  <manifest:file-entry manifest:full-path="Pictures/100000010000004C0000000F4758DD8F.png" manifest:media-type="image/png"/>
  <manifest:file-entry manifest:full-path="Pictures/100000010000003F0000000FD788DA07.png" manifest:media-type="image/png"/>
  <manifest:file-entry manifest:full-path="Pictures/100000000000017800000058D7C03F04.jpg" manifest:media-type="image/jpeg"/>
  <manifest:file-entry manifest:full-path="Pictures/10000001000000D900000039AF0F3F9D.png" manifest:media-type="image/png"/>
  <manifest:file-entry manifest:full-path="Pictures/10000001000000740000000F51A5B7F3.png" manifest:media-type="image/png"/>
  <manifest:file-entry manifest:full-path="Pictures/10000000000000D0000000B830B1DD11.jpg" manifest:media-type="image/jpeg"/>
  <manifest:file-entry manifest:full-path="Pictures/10000001000000440000000A97936786.png" manifest:media-type="image/png"/>
  <manifest:file-entry manifest:full-path="Pictures/10000001000001EF00000001A0C0A1D3.png" manifest:media-type="image/png"/>
  <manifest:file-entry manifest:full-path="Pictures/10000001000001580000003779BE12D6.png" manifest:media-type="image/png"/>
  <manifest:file-entry manifest:full-path="Pictures/100000010000000F00000010CC20A4BF.png" manifest:media-type="image/png"/>
  <manifest:file-entry manifest:full-path="Pictures/10000001000000720000000F96E505D1.png" manifest:media-type="image/png"/>
  <manifest:file-entry manifest:full-path="Pictures/100000010000002A00000007553D03EF.png" manifest:media-type="image/png"/>
  <manifest:file-entry manifest:full-path="Pictures/100000010000003F0000000F4818871D.png" manifest:media-type="image/png"/>
  <manifest:file-entry manifest:full-path="Pictures/10000001000000390000001216A1C6C1.png" manifest:media-type="image/png"/>
  <manifest:file-entry manifest:full-path="Pictures/10000001000000610000000FDC918601.png" manifest:media-type="image/png"/>
  <manifest:file-entry manifest:full-path="Pictures/1000000100000008000000081C0E4A4E.png" manifest:media-type="image/png"/>
  <manifest:file-entry manifest:full-path="Pictures/10000001000000600000000E62FF30DE.png" manifest:media-type="image/png"/>
  <manifest:file-entry manifest:full-path="Pictures/10000001000000600000000E0CB75356.png" manifest:media-type="image/png"/>
  <manifest:file-entry manifest:full-path="Pictures/100000010000004C0000000F3BCD175A.png" manifest:media-type="image/png"/>
  <manifest:file-entry manifest:full-path="Pictures/100000010000002A0000000755388907.png" manifest:media-type="image/png"/>
  <manifest:file-entry manifest:full-path="Pictures/10000000000000B000000098BAC408AB.jpg" manifest:media-type="image/jpeg"/>
  <manifest:file-entry manifest:full-path="Pictures/10000001000006B1000000218C5F0393.png" manifest:media-type="image/png"/>
  <manifest:file-entry manifest:full-path="Pictures/100000000000017800000058D3A2ABF4.jpg" manifest:media-type="image/jpeg"/>
  <manifest:file-entry manifest:full-path="Pictures/100000010000004C0000000ED1798792.png" manifest:media-type="image/png"/>
  <manifest:file-entry manifest:full-path="Pictures/100000010000005F0000000E36440715.png" manifest:media-type="image/png"/>
  <manifest:file-entry manifest:full-path="Pictures/100000010000001C000000108AA80887.png" manifest:media-type="image/png"/>
  <manifest:file-entry manifest:full-path="Pictures/10000001000000600000000E54EBB3AF.png" manifest:media-type="image/png"/>
  <manifest:file-entry manifest:full-path="Pictures/10000001000000580000000F890C0457.png" manifest:media-type="image/png"/>
  <manifest:file-entry manifest:full-path="Pictures/100000010000009300000015D25646E2.png" manifest:media-type="image/png"/>
  <manifest:file-entry manifest:full-path="Pictures/10000001000000550000000F9982AA69.png" manifest:media-type="image/png"/>
  <manifest:file-entry manifest:full-path="Pictures/100000010000004C0000000F30C22AD5.png" manifest:media-type="image/png"/>
  <manifest:file-entry manifest:full-path="Pictures/1000000000000178000000588A30E627.jpg" manifest:media-type="image/jpeg"/>
  <manifest:file-entry manifest:full-path="Pictures/1000000100000058000000059EE298A3.png" manifest:media-type="image/png"/>
  <manifest:file-entry manifest:full-path="Pictures/100000010000027F0000008534431986.png" manifest:media-type="image/png"/>
  <manifest:file-entry manifest:full-path="Pictures/10000001000000730000000F9E312628.png" manifest:media-type="image/png"/>
  <manifest:file-entry manifest:full-path="Pictures/100000010000001100000006A6569073.png" manifest:media-type="image/png"/>
  <manifest:file-entry manifest:full-path="Pictures/10000001000001A20000000115B891B5.png" manifest:media-type="image/png"/>
  <manifest:file-entry manifest:full-path="Pictures/1000000100000039000000128320999A.png" manifest:media-type="image/png"/>
  <manifest:file-entry manifest:full-path="Pictures/100000010000003F0000000F14180A7B.png" manifest:media-type="image/png"/>
  <manifest:file-entry manifest:full-path="Pictures/100000010000004C0000000EF62AFF40.png" manifest:media-type="image/png"/>
  <manifest:file-entry manifest:full-path="Pictures/10000001000000AE0000002F1ECFF8A0.png" manifest:media-type="image/png"/>
  <manifest:file-entry manifest:full-path="Pictures/100000010000004C0000000EB0897159.png" manifest:media-type="image/png"/>
  <manifest:file-entry manifest:full-path="Pictures/10000001000000AC0000000112767C0D.png" manifest:media-type="image/png"/>
  <manifest:file-entry manifest:full-path="Pictures/10000001000000580000000FA9CDE917.png" manifest:media-type="image/png"/>
  <manifest:file-entry manifest:full-path="Pictures/10000001000000D700000039F3A6EC3E.png" manifest:media-type="image/png"/>
  <manifest:file-entry manifest:full-path="Pictures/10000000000009180000019B2F5AA03B.png" manifest:media-type="image/png"/>
  <manifest:file-entry manifest:full-path="Pictures/10000001000000400000000EDCA9590B.png" manifest:media-type="image/png"/>
  <manifest:file-entry manifest:full-path="Pictures/100000010000004C0000000FDEFAAF26.png" manifest:media-type="image/png"/>
  <manifest:file-entry manifest:full-path="Pictures/10000001000006B30000002A65AD8CCF.png" manifest:media-type="image/png"/>
  <manifest:file-entry manifest:full-path="Pictures/10000001000000740000000F16B49AAA.png" manifest:media-type="image/png"/>
  <manifest:file-entry manifest:full-path="Pictures/10000001000001A70000002E13358343.png" manifest:media-type="image/png"/>
  <manifest:file-entry manifest:full-path="Pictures/100000010000003A0000001148227D6F.png" manifest:media-type="image/png"/>
  <manifest:file-entry manifest:full-path="Pictures/100000010000003A0000001238CD8C93.png" manifest:media-type="image/png"/>
  <manifest:file-entry manifest:full-path="Pictures/10000000000006290000000D7280D4F6.png" manifest:media-type="image/png"/>
  <manifest:file-entry manifest:full-path="Pictures/10000001000000730000000EA822421C.png" manifest:media-type="image/png"/>
  <manifest:file-entry manifest:full-path="Pictures/100000010000031900000462B29EC630.png" manifest:media-type="image/png"/>
  <manifest:file-entry manifest:full-path="Pictures/100000010000003F0000000FA483B786.png" manifest:media-type="image/png"/>
  <manifest:file-entry manifest:full-path="Pictures/100000010000003F0000000E91BEA26F.png" manifest:media-type="image/png"/>
  <manifest:file-entry manifest:full-path="Pictures/100000010000003F0000000F748A2EB9.png" manifest:media-type="image/png"/>
  <manifest:file-entry manifest:full-path="Pictures/100000010000019600000001B9237BB6.png" manifest:media-type="image/png"/>
  <manifest:file-entry manifest:full-path="Pictures/100000010000003A00000012BF99E670.png" manifest:media-type="image/png"/>
  <manifest:file-entry manifest:full-path="Pictures/10000001000000610000000F29A6BFBF.png" manifest:media-type="image/png"/>
  <manifest:file-entry manifest:full-path="Pictures/1000000100000556000003EE7F8A3E64.png" manifest:media-type="image/png"/>
  <manifest:file-entry manifest:full-path="Pictures/100000010000027F000000853834306A.png" manifest:media-type="image/png"/>
  <manifest:file-entry manifest:full-path="Pictures/100000010000003700000015C178B227.png" manifest:media-type="image/png"/>
  <manifest:file-entry manifest:full-path="Pictures/100000010000003A00000011B7C8B40E.png" manifest:media-type="image/png"/>
  <manifest:file-entry manifest:full-path="Pictures/10000001000000600000000F99625084.png" manifest:media-type="image/png"/>
  <manifest:file-entry manifest:full-path="Pictures/100000010000002A000000073A7FDA6B.png" manifest:media-type="image/png"/>
  <manifest:file-entry manifest:full-path="Pictures/10000001000000D90000002B5F130E71.png" manifest:media-type="image/png"/>
  <manifest:file-entry manifest:full-path="Pictures/10000001000000130000000C5161F074.png" manifest:media-type="image/png"/>
  <manifest:file-entry manifest:full-path="Pictures/100000010000009A000000016F16455D.png" manifest:media-type="image/png"/>
  <manifest:file-entry manifest:full-path="Pictures/10000001000000D50000000806BDA689.png" manifest:media-type="image/png"/>
  <manifest:file-entry manifest:full-path="Pictures/10000001000001920000002BBFDFEFD9.png" manifest:media-type="image/png"/>
  <manifest:file-entry manifest:full-path="Pictures/10000001000000520000000FE72311FC.png" manifest:media-type="image/png"/>
  <manifest:file-entry manifest:full-path="Pictures/100000010000002A00000007A5358DE9.png" manifest:media-type="image/png"/>
  <manifest:file-entry manifest:full-path="Pictures/10000001000000DB0000004CF289C258.png" manifest:media-type="image/png"/>
  <manifest:file-entry manifest:full-path="Pictures/10000001000000730000000E94D541B0.png" manifest:media-type="image/png"/>
  <manifest:file-entry manifest:full-path="Pictures/100000010000004C0000000F985E004A.png" manifest:media-type="image/png"/>
  <manifest:file-entry manifest:full-path="Pictures/10000001000000610000000EFE192443.png" manifest:media-type="image/png"/>
  <manifest:file-entry manifest:full-path="Pictures/100000010000000C000000020A225BC3.png" manifest:media-type="image/png"/>
  <manifest:file-entry manifest:full-path="Pictures/10000001000000B800000013402D6D80.png" manifest:media-type="image/png"/>
  <manifest:file-entry manifest:full-path="Pictures/10000001000000610000000FE5C04790.png" manifest:media-type="image/png"/>
  <manifest:file-entry manifest:full-path="Pictures/100000010000004B0000000E4A42C573.png" manifest:media-type="image/png"/>
  <manifest:file-entry manifest:full-path="Pictures/1000000000000178000000580ADF24C0.jpg" manifest:media-type="image/jpeg"/>
  <manifest:file-entry manifest:full-path="Pictures/10000001000000720000000F983ACF9A.png" manifest:media-type="image/png"/>
  <manifest:file-entry manifest:full-path="Pictures/100000010000054B00000145931C90A7.png" manifest:media-type="image/png"/>
  <manifest:file-entry manifest:full-path="Pictures/10000001000000600000000F2E7EA926.png" manifest:media-type="image/png"/>
  <manifest:file-entry manifest:full-path="Pictures/10000001000000570000000EB7346297.png" manifest:media-type="image/png"/>
  <manifest:file-entry manifest:full-path="Pictures/10000001000000730000000EE937E622.png" manifest:media-type="image/png"/>
  <manifest:file-entry manifest:full-path="Pictures/100000010000019400000001306650A5.png" manifest:media-type="image/png"/>
  <manifest:file-entry manifest:full-path="Pictures/10000001000000400000000F15618FAA.png" manifest:media-type="image/png"/>
  <manifest:file-entry manifest:full-path="Pictures/10000001000000EB000000D463A43EBB.png" manifest:media-type="image/png"/>
  <manifest:file-entry manifest:full-path="Pictures/10000001000000600000000F71541726.png" manifest:media-type="image/png"/>
  <manifest:file-entry manifest:full-path="Pictures/1000000000000178000000582AD8522E.jpg" manifest:media-type="image/jpeg"/>
  <manifest:file-entry manifest:full-path="Pictures/100000010000003F0000000F0E6AF25A.png" manifest:media-type="image/png"/>
  <manifest:file-entry manifest:full-path="Pictures/100000010000027F000000857E66E3FC.png" manifest:media-type="image/png"/>
  <manifest:file-entry manifest:full-path="Pictures/100000010000003F0000000E9B3F14E1.png" manifest:media-type="image/png"/>
  <manifest:file-entry manifest:full-path="Pictures/100000010000000C00000001AF79CBB9.png" manifest:media-type="image/png"/>
  <manifest:file-entry manifest:full-path="Pictures/100000010000000E000000143A6AF99C.png" manifest:media-type="image/png"/>
  <manifest:file-entry manifest:full-path="Pictures/10000001000001A20000003066CE2938.png" manifest:media-type="image/png"/>
  <manifest:file-entry manifest:full-path="Pictures/100000010000003F0000000FEF107608.png" manifest:media-type="image/png"/>
  <manifest:file-entry manifest:full-path="Pictures/10000001000000400000000F34BCFFAE.png" manifest:media-type="image/png"/>
  <manifest:file-entry manifest:full-path="Pictures/10000001000000120000000C97AF840E.png" manifest:media-type="image/png"/>
  <manifest:file-entry manifest:full-path="Pictures/100000010000000E00000014C7F22830.png" manifest:media-type="image/png"/>
  <manifest:file-entry manifest:full-path="Pictures/10000001000000610000000E24014EE8.png" manifest:media-type="image/png"/>
  <manifest:file-entry manifest:full-path="Pictures/100000010000005D0000000F5BF524A5.png" manifest:media-type="image/png"/>
  <manifest:file-entry manifest:full-path="Pictures/100000010000008F000000181689160F.png" manifest:media-type="image/png"/>
  <manifest:file-entry manifest:full-path="Pictures/100000010000003F0000000FB7338A64.png" manifest:media-type="image/png"/>
  <manifest:file-entry manifest:full-path="Pictures/100000010000005D0000000E901C99F2.png" manifest:media-type="image/png"/>
  <manifest:file-entry manifest:full-path="Pictures/100000010000004B0000000FA69DF383.png" manifest:media-type="image/png"/>
  <manifest:file-entry manifest:full-path="Pictures/100000010000000E00000014DB4D780F.png" manifest:media-type="image/png"/>
  <manifest:file-entry manifest:full-path="Pictures/10000001000000730000000E10FC4DBD.png" manifest:media-type="image/png"/>
  <manifest:file-entry manifest:full-path="Pictures/100000010000019A0000002D62428810.png" manifest:media-type="image/png"/>
  <manifest:file-entry manifest:full-path="Pictures/10000001000000600000000F8FC720E4.png" manifest:media-type="image/png"/>
  <manifest:file-entry manifest:full-path="Pictures/10000001000000520000000E5DFB6D7D.png" manifest:media-type="image/png"/>
  <manifest:file-entry manifest:full-path="Pictures/100000010000000E00000007A1EAB541.png" manifest:media-type="image/png"/>
  <manifest:file-entry manifest:full-path="Pictures/10000001000000080000000781A64855.png" manifest:media-type="image/png"/>
  <manifest:file-entry manifest:full-path="Pictures/100000010000004C0000000F60D4025A.png" manifest:media-type="image/png"/>
  <manifest:file-entry manifest:full-path="Pictures/100000010000003F0000000FDEF8962E.png" manifest:media-type="image/png"/>
  <manifest:file-entry manifest:full-path="Pictures/100000010000000800000007C1FB4D17.png" manifest:media-type="image/png"/>
  <manifest:file-entry manifest:full-path="Pictures/10000001000000400000000EF2E46F6A.png" manifest:media-type="image/png"/>
  <manifest:file-entry manifest:full-path="Pictures/10000001000000400000000F13FB714F.png" manifest:media-type="image/png"/>
  <manifest:file-entry manifest:full-path="Pictures/1000000100000556000000B5A896D2E7.png" manifest:media-type="image/png"/>
  <manifest:file-entry manifest:full-path="Pictures/1000000100000008000000075C0DA320.png" manifest:media-type="image/png"/>
  <manifest:file-entry manifest:full-path="Pictures/100000010000022B0000002474849A47.png" manifest:media-type="image/png"/>
  <manifest:file-entry manifest:full-path="Pictures/10000001000000EC0000000D44A8CF91.png" manifest:media-type="image/png"/>
  <manifest:file-entry manifest:full-path="Pictures/10000001000000400000000EF3E4CFBB.png" manifest:media-type="image/png"/>
  <manifest:file-entry manifest:full-path="Pictures/10000001000000B200000008F3990909.png" manifest:media-type="image/png"/>
  <manifest:file-entry manifest:full-path="Pictures/10000001000000DD00000046873392AE.png" manifest:media-type="image/png"/>
  <manifest:file-entry manifest:full-path="Pictures/10000001000000730000000EAFE5DBC0.png" manifest:media-type="image/png"/>
  <manifest:file-entry manifest:full-path="Pictures/10000001000000730000000FEF48B950.png" manifest:media-type="image/png"/>
  <manifest:file-entry manifest:full-path="Pictures/100000010000004C0000000F8E9E0C87.png" manifest:media-type="image/png"/>
  <manifest:file-entry manifest:full-path="Pictures/10000001000000C8000000069D379BC2.png" manifest:media-type="image/png"/>
  <manifest:file-entry manifest:full-path="Pictures/100000010000004B0000000FB9CD1989.png" manifest:media-type="image/png"/>
  <manifest:file-entry manifest:full-path="Pictures/10000001000000730000000F011E7B8C.png" manifest:media-type="image/png"/>
  <manifest:file-entry manifest:full-path="Pictures/10000001000000510000000F5C7064BB.png" manifest:media-type="image/png"/>
  <manifest:file-entry manifest:full-path="Pictures/100000010000004C0000000F1DA199C4.png" manifest:media-type="image/png"/>
  <manifest:file-entry manifest:full-path="Pictures/100000010000004C0000000F9F6E1435.png" manifest:media-type="image/png"/>
  <manifest:file-entry manifest:full-path="Pictures/100000010000009900000026A14CA22C.png" manifest:media-type="image/png"/>
  <manifest:file-entry manifest:full-path="Pictures/100000010000000E000000074A6882C1.png" manifest:media-type="image/png"/>
  <manifest:file-entry manifest:full-path="Pictures/100000010000004C0000000F25AB4FD9.png" manifest:media-type="image/png"/>
  <manifest:file-entry manifest:full-path="Pictures/100000010000002A000000076791E113.png" manifest:media-type="image/png"/>
  <manifest:file-entry manifest:full-path="Pictures/10000001000000600000000E131BF73F.png" manifest:media-type="image/png"/>
  <manifest:file-entry manifest:full-path="Pictures/10000001000000610000000E4F379246.png" manifest:media-type="image/png"/>
  <manifest:file-entry manifest:full-path="Pictures/100000010000005A0000000E59EDF3F6.png" manifest:media-type="image/png"/>
  <manifest:file-entry manifest:full-path="Pictures/100000010000004B0000000E1FFE28BC.png" manifest:media-type="image/png"/>
  <manifest:file-entry manifest:full-path="Pictures/100000010000004C0000000E2974E925.png" manifest:media-type="image/png"/>
  <manifest:file-entry manifest:full-path="Pictures/100000010000003F0000000F5A12B2E0.png" manifest:media-type="image/png"/>
  <manifest:file-entry manifest:full-path="Pictures/10000001000000600000000F386103CA.png" manifest:media-type="image/png"/>
  <manifest:file-entry manifest:full-path="Pictures/100000010000004C0000000E08A66E6F.png" manifest:media-type="image/png"/>
  <manifest:file-entry manifest:full-path="Pictures/100000010000004C0000000FBDCEAC37.png" manifest:media-type="image/png"/>
  <manifest:file-entry manifest:full-path="Pictures/100000010000003F0000000EB7FDB133.png" manifest:media-type="image/png"/>
  <manifest:file-entry manifest:full-path="Pictures/10000001000000600000000E111114F8.png" manifest:media-type="image/png"/>
  <manifest:file-entry manifest:full-path="Pictures/100000010000004C0000000E4951F02D.png" manifest:media-type="image/png"/>
  <manifest:file-entry manifest:full-path="Pictures/10000001000000600000000F5D3D22DD.png" manifest:media-type="image/png"/>
  <manifest:file-entry manifest:full-path="Pictures/10000001000000560000000F31B8A633.png" manifest:media-type="image/png"/>
  <manifest:file-entry manifest:full-path="Pictures/1000000100000185000000AB7DA1BC34.png" manifest:media-type="image/png"/>
  <manifest:file-entry manifest:full-path="Pictures/1000000100000039000000121A5E19E1.png" manifest:media-type="image/png"/>
  <manifest:file-entry manifest:full-path="Pictures/10000001000000730000000F4A655D8A.png" manifest:media-type="image/png"/>
  <manifest:file-entry manifest:full-path="Pictures/1000000100000052000000127509F964.png" manifest:media-type="image/png"/>
  <manifest:file-entry manifest:full-path="Pictures/100000010000003F0000000E1C65EDBF.png" manifest:media-type="image/png"/>
  <manifest:file-entry manifest:full-path="Pictures/100000010000004C0000000F3095ADBE.png" manifest:media-type="image/png"/>
  <manifest:file-entry manifest:full-path="Pictures/100000010000003F0000000F280FB8F2.png" manifest:media-type="image/png"/>
  <manifest:file-entry manifest:full-path="Pictures/100000010000000E0000000753B338CD.png" manifest:media-type="image/png"/>
  <manifest:file-entry manifest:full-path="Pictures/10000001000000EB000000166C73233C.png" manifest:media-type="image/png"/>
  <manifest:file-entry manifest:full-path="Pictures/100000010000005F0000000EAEA6CCEA.png" manifest:media-type="image/png"/>
  <manifest:file-entry manifest:full-path="Pictures/10000001000000600000000F8EBCF62C.png" manifest:media-type="image/png"/>
  <manifest:file-entry manifest:full-path="Pictures/10000001000000520000000E20C380AD.png" manifest:media-type="image/png"/>
  <manifest:file-entry manifest:full-path="Pictures/100000010000004C0000000FAC039BD2.png" manifest:media-type="image/png"/>
  <manifest:file-entry manifest:full-path="Pictures/10000001000000010000000741032DE4.png" manifest:media-type="image/png"/>
  <manifest:file-entry manifest:full-path="Pictures/10000001000000590000000F72336C39.png" manifest:media-type="image/png"/>
  <manifest:file-entry manifest:full-path="Pictures/100000010000004C0000000F7128F56C.png" manifest:media-type="image/png"/>
  <manifest:file-entry manifest:full-path="Pictures/100000010000004F0000000EB189556B.png" manifest:media-type="image/png"/>
  <manifest:file-entry manifest:full-path="Pictures/10000001000000610000000FE7578C98.png" manifest:media-type="image/png"/>
  <manifest:file-entry manifest:full-path="Pictures/100000010000003F0000000F97C87F65.png" manifest:media-type="image/png"/>
  <manifest:file-entry manifest:full-path="Pictures/100000010000004C0000000FA2D02AC0.png" manifest:media-type="image/png"/>
  <manifest:file-entry manifest:full-path="Pictures/10000001000000600000000F2CF1BF44.png" manifest:media-type="image/png"/>
  <manifest:file-entry manifest:full-path="Pictures/100000010000028200000009B6819ED2.png" manifest:media-type="image/png"/>
  <manifest:file-entry manifest:full-path="Pictures/100000010000004C0000000F702FCD99.png" manifest:media-type="image/png"/>
  <manifest:file-entry manifest:full-path="Pictures/100000010000004E0000000FFCE1B706.png" manifest:media-type="image/png"/>
  <manifest:file-entry manifest:full-path="Pictures/100000010000002A00000007AAB15B2D.png" manifest:media-type="image/png"/>
  <manifest:file-entry manifest:full-path="Pictures/100000010000004C0000000F1059893F.png" manifest:media-type="image/png"/>
  <manifest:file-entry manifest:full-path="Pictures/10000001000000610000000EB318E868.png" manifest:media-type="image/png"/>
  <manifest:file-entry manifest:full-path="Pictures/10000001000000560000000E1E1005A4.png" manifest:media-type="image/png"/>
  <manifest:file-entry manifest:full-path="Pictures/10000001000000610000000FFF53D03B.png" manifest:media-type="image/png"/>
  <manifest:file-entry manifest:full-path="Pictures/100000010000004C0000000FB2DA28D0.png" manifest:media-type="image/png"/>
  <manifest:file-entry manifest:full-path="Pictures/10000001000000600000000E6989696E.png" manifest:media-type="image/png"/>
  <manifest:file-entry manifest:full-path="Pictures/10000001000000540000000F9AF4C93D.png" manifest:media-type="image/png"/>
  <manifest:file-entry manifest:full-path="Pictures/10000001000000500000000E66AFC37C.png" manifest:media-type="image/png"/>
  <manifest:file-entry manifest:full-path="Pictures/10000001000000730000000E78A8E045.png" manifest:media-type="image/png"/>
  <manifest:file-entry manifest:full-path="Pictures/100000010000003A000000120A30DF5D.png" manifest:media-type="image/png"/>
  <manifest:file-entry manifest:full-path="Pictures/100000010000005F0000000F2D7AB286.png" manifest:media-type="image/png"/>
  <manifest:file-entry manifest:full-path="Pictures/100000010000004C0000000FB09535A3.png" manifest:media-type="image/png"/>
  <manifest:file-entry manifest:full-path="Pictures/10000001000000720000000EE7883358.png" manifest:media-type="image/png"/>
  <manifest:file-entry manifest:full-path="Pictures/10000001000000400000000F7EA3ABF1.png" manifest:media-type="image/png"/>
  <manifest:file-entry manifest:full-path="Pictures/100000010000004C0000000E3A670419.png" manifest:media-type="image/png"/>
  <manifest:file-entry manifest:full-path="Pictures/10000001000000600000000EAC30EC9C.png" manifest:media-type="image/png"/>
  <manifest:file-entry manifest:full-path="Pictures/10000001000000610000000F80332837.png" manifest:media-type="image/png"/>
  <manifest:file-entry manifest:full-path="Pictures/10000001000000560000000F6E15B221.png" manifest:media-type="image/png"/>
  <manifest:file-entry manifest:full-path="Pictures/100000010000004D0000000E3068634C.png" manifest:media-type="image/png"/>
  <manifest:file-entry manifest:full-path="Pictures/100000010000003F0000000F5C48E3DE.png" manifest:media-type="image/png"/>
  <manifest:file-entry manifest:full-path="Pictures/10000001000000730000000F0B0A6C31.png" manifest:media-type="image/png"/>
  <manifest:file-entry manifest:full-path="Pictures/10000001000000600000000FB8516676.png" manifest:media-type="image/png"/>
  <manifest:file-entry manifest:full-path="Pictures/10000001000000610000000F96E30FD7.png" manifest:media-type="image/png"/>
  <manifest:file-entry manifest:full-path="Pictures/10000001000000730000000F7AE2BE07.png" manifest:media-type="image/png"/>
  <manifest:file-entry manifest:full-path="Pictures/10000001000000610000000E106B3EDE.png" manifest:media-type="image/png"/>
  <manifest:file-entry manifest:full-path="Pictures/10000001000000730000000F8C66BD58.png" manifest:media-type="image/png"/>
  <manifest:file-entry manifest:full-path="Pictures/10000001000000540000000FA4D7DE48.png" manifest:media-type="image/png"/>
  <manifest:file-entry manifest:full-path="Pictures/100000010000003F0000000F406F85D4.png" manifest:media-type="image/png"/>
  <manifest:file-entry manifest:full-path="Pictures/100000010000002A0000000784BB4EAB.png" manifest:media-type="image/png"/>
  <manifest:file-entry manifest:full-path="Pictures/100000010000003F0000000FF76AA2FA.png" manifest:media-type="image/png"/>
  <manifest:file-entry manifest:full-path="Pictures/10000001000000600000000E980C4D80.png" manifest:media-type="image/png"/>
  <manifest:file-entry manifest:full-path="Pictures/10000001000000730000000E57DAA33F.png" manifest:media-type="image/png"/>
  <manifest:file-entry manifest:full-path="Pictures/10000001000000600000000F7EDD2907.png" manifest:media-type="image/png"/>
  <manifest:file-entry manifest:full-path="Pictures/100000010000004C0000000FAB85438D.png" manifest:media-type="image/png"/>
  <manifest:file-entry manifest:full-path="Pictures/10000001000000540000000EE81516A3.png" manifest:media-type="image/png"/>
  <manifest:file-entry manifest:full-path="Pictures/100000010000002A00000007FFFBDDCD.png" manifest:media-type="image/png"/>
  <manifest:file-entry manifest:full-path="Pictures/100000000000017800000058745054AC.jpg" manifest:media-type="image/jpeg"/>
  <manifest:file-entry manifest:full-path="Pictures/10000001000000600000000EC488047B.png" manifest:media-type="image/png"/>
  <manifest:file-entry manifest:full-path="Pictures/10000001000000290000000765282F8F.png" manifest:media-type="image/png"/>
  <manifest:file-entry manifest:full-path="Pictures/100000010000004C0000000EBC6FBC45.png" manifest:media-type="image/png"/>
  <manifest:file-entry manifest:full-path="Pictures/100000010000003F0000000F97DD42C7.png" manifest:media-type="image/png"/>
  <manifest:file-entry manifest:full-path="Pictures/100000010000003F0000000FFFE3B81C.png" manifest:media-type="image/png"/>
  <manifest:file-entry manifest:full-path="Pictures/100000010000000E00000007802BDEA4.png" manifest:media-type="image/png"/>
  <manifest:file-entry manifest:full-path="Pictures/10000001000000600000000FE99E1F05.png" manifest:media-type="image/png"/>
  <manifest:file-entry manifest:full-path="Pictures/100000010000004C0000000F7F53DF66.png" manifest:media-type="image/png"/>
  <manifest:file-entry manifest:full-path="Pictures/100000010000004C0000000EB8B972FA.png" manifest:media-type="image/png"/>
  <manifest:file-entry manifest:full-path="Pictures/10000001000000540000000E177C6F0B.png" manifest:media-type="image/png"/>
  <manifest:file-entry manifest:full-path="Pictures/100000010000003F0000000EBF756581.png" manifest:media-type="image/png"/>
  <manifest:file-entry manifest:full-path="Pictures/100000010000005F0000000F2B80479C.png" manifest:media-type="image/png"/>
  <manifest:file-entry manifest:full-path="Pictures/10000001000000730000000E3C161E90.png" manifest:media-type="image/png"/>
  <manifest:file-entry manifest:full-path="Pictures/100000010000004B0000000F98E22737.png" manifest:media-type="image/png"/>
  <manifest:file-entry manifest:full-path="Pictures/10000001000000730000000FAB54B282.png" manifest:media-type="image/png"/>
  <manifest:file-entry manifest:full-path="Pictures/10000001000000600000000F3296BA52.png" manifest:media-type="image/png"/>
  <manifest:file-entry manifest:full-path="Pictures/100000010000004C0000000EA3E41352.png" manifest:media-type="image/png"/>
  <manifest:file-entry manifest:full-path="Pictures/10000001000000600000000E5DFBDAA3.png" manifest:media-type="image/png"/>
  <manifest:file-entry manifest:full-path="Pictures/10000001000000720000000EC655A426.png" manifest:media-type="image/png"/>
  <manifest:file-entry manifest:full-path="Pictures/10000001000000590000000FF926B664.png" manifest:media-type="image/png"/>
  <manifest:file-entry manifest:full-path="Pictures/100000010000001700000011055557E6.png" manifest:media-type="image/png"/>
  <manifest:file-entry manifest:full-path="Pictures/10000001000000540000000EDC07B89F.png" manifest:media-type="image/png"/>
  <manifest:file-entry manifest:full-path="Pictures/10000001000000740000000F2DEAA909.png" manifest:media-type="image/png"/>
  <manifest:file-entry manifest:full-path="Pictures/100000010000005F0000000F6B8742FC.png" manifest:media-type="image/png"/>
  <manifest:file-entry manifest:full-path="Pictures/100000010000004C0000000F09D8E8CF.png" manifest:media-type="image/png"/>
  <manifest:file-entry manifest:full-path="Pictures/10000001000001B1000000318FF553F8.png" manifest:media-type="image/png"/>
  <manifest:file-entry manifest:full-path="Pictures/100000010000003F0000000FD980388E.png" manifest:media-type="image/png"/>
  <manifest:file-entry manifest:full-path="Pictures/10000001000000730000000E173A869D.png" manifest:media-type="image/png"/>
  <manifest:file-entry manifest:full-path="Pictures/10000001000000730000000FC802284A.png" manifest:media-type="image/png"/>
  <manifest:file-entry manifest:full-path="Pictures/10000001000000DD000000097D222465.png" manifest:media-type="image/png"/>
  <manifest:file-entry manifest:full-path="Pictures/100000010000005B0000000E8E589ECF.png" manifest:media-type="image/png"/>
  <manifest:file-entry manifest:full-path="Pictures/100000010000003F0000000E5ABA5820.png" manifest:media-type="image/png"/>
  <manifest:file-entry manifest:full-path="Pictures/10000001000000600000000E55138CF6.png" manifest:media-type="image/png"/>
  <manifest:file-entry manifest:full-path="Pictures/10000001000000400000000E59D1B55E.png" manifest:media-type="image/png"/>
  <manifest:file-entry manifest:full-path="Pictures/10000001000000730000000E93CA2277.png" manifest:media-type="image/png"/>
  <manifest:file-entry manifest:full-path="Pictures/10000001000000400000000E66D5E723.png" manifest:media-type="image/png"/>
  <manifest:file-entry manifest:full-path="Pictures/100000010000004C0000000EB103D02D.png" manifest:media-type="image/png"/>
  <manifest:file-entry manifest:full-path="Pictures/10000001000000600000000FE295774E.png" manifest:media-type="image/png"/>
  <manifest:file-entry manifest:full-path="Pictures/100000010000004C0000000E3D932A57.png" manifest:media-type="image/png"/>
  <manifest:file-entry manifest:full-path="Pictures/10000001000000610000000E4E91C7B3.png" manifest:media-type="image/png"/>
  <manifest:file-entry manifest:full-path="Pictures/100000010000001E000000087ED387CB.png" manifest:media-type="image/png"/>
  <manifest:file-entry manifest:full-path="Pictures/10000001000000730000000F5E92A725.png" manifest:media-type="image/png"/>
  <manifest:file-entry manifest:full-path="Pictures/100000010000004C0000000F1126E257.png" manifest:media-type="image/png"/>
  <manifest:file-entry manifest:full-path="Pictures/10000001000000540000000E8DDCD362.png" manifest:media-type="image/png"/>
  <manifest:file-entry manifest:full-path="Pictures/100000010000003F0000000E8CB6A6E2.png" manifest:media-type="image/png"/>
  <manifest:file-entry manifest:full-path="Pictures/100000010000003F0000000E71899B57.png" manifest:media-type="image/png"/>
  <manifest:file-entry manifest:full-path="Pictures/100000010000007F00000006AAFD2AD5.png" manifest:media-type="image/png"/>
  <manifest:file-entry manifest:full-path="Pictures/100000010000001900000011AD84B628.png" manifest:media-type="image/png"/>
  <manifest:file-entry manifest:full-path="Pictures/100000010000003D00000014313465AD.png" manifest:media-type="image/png"/>
  <manifest:file-entry manifest:full-path="Pictures/10000001000000500000000EE80EDFDA.png" manifest:media-type="image/png"/>
  <manifest:file-entry manifest:full-path="Pictures/10000001000000580000000FFCF40D61.png" manifest:media-type="image/png"/>
  <manifest:file-entry manifest:full-path="Pictures/10000001000000600000000F2A6C555D.png" manifest:media-type="image/png"/>
  <manifest:file-entry manifest:full-path="Pictures/10000001000000600000000E3D37E469.png" manifest:media-type="image/png"/>
  <manifest:file-entry manifest:full-path="Pictures/100000010000003A000000123ECA5218.png" manifest:media-type="image/png"/>
  <manifest:file-entry manifest:full-path="Pictures/100000010000028200000025D5979FC0.png" manifest:media-type="image/png"/>
  <manifest:file-entry manifest:full-path="Pictures/1000000100000059000000128E66A399.png" manifest:media-type="image/png"/>
  <manifest:file-entry manifest:full-path="Pictures/10000001000000600000000FACE28294.png" manifest:media-type="image/png"/>
  <manifest:file-entry manifest:full-path="Pictures/100000010000004C0000000F96842491.png" manifest:media-type="image/png"/>
  <manifest:file-entry manifest:full-path="Pictures/100000010000001700000010778E9334.png" manifest:media-type="image/png"/>
  <manifest:file-entry manifest:full-path="Pictures/10000001000000570000000F9603B162.png" manifest:media-type="image/png"/>
  <manifest:file-entry manifest:full-path="Pictures/10000001000000600000000FD068F19D.png" manifest:media-type="image/png"/>
  <manifest:file-entry manifest:full-path="Pictures/10000001000000720000000F12E7E359.png" manifest:media-type="image/png"/>
  <manifest:file-entry manifest:full-path="Pictures/100000010000003F0000000F533748E0.png" manifest:media-type="image/png"/>
  <manifest:file-entry manifest:full-path="Pictures/10000001000000600000000FB9FA1920.png" manifest:media-type="image/png"/>
  <manifest:file-entry manifest:full-path="Pictures/100000010000000B0000000666AED10D.png" manifest:media-type="image/png"/>
  <manifest:file-entry manifest:full-path="Pictures/100000010000000E000000072914BB1A.png" manifest:media-type="image/png"/>
  <manifest:file-entry manifest:full-path="Pictures/10000001000000730000000EB7AA2E08.png" manifest:media-type="image/png"/>
  <manifest:file-entry manifest:full-path="Pictures/100000010000004C0000000F1AEC3C9F.png" manifest:media-type="image/png"/>
  <manifest:file-entry manifest:full-path="Pictures/10000001000000400000000F24DD4E26.png" manifest:media-type="image/png"/>
  <manifest:file-entry manifest:full-path="Pictures/100000010000004C0000000E6D7738C7.png" manifest:media-type="image/png"/>
  <manifest:file-entry manifest:full-path="Pictures/100000010000005C000000124BA85B6C.png" manifest:media-type="image/png"/>
  <manifest:file-entry manifest:full-path="Pictures/100000010000003F0000000FFF801133.png" manifest:media-type="image/png"/>
  <manifest:file-entry manifest:full-path="Pictures/10000001000000400000000FD96B0D16.png" manifest:media-type="image/png"/>
  <manifest:file-entry manifest:full-path="Pictures/100000010000004C0000000F657A83F4.png" manifest:media-type="image/png"/>
  <manifest:file-entry manifest:full-path="Pictures/100000010000003F0000000F3A3B48AD.png" manifest:media-type="image/png"/>
  <manifest:file-entry manifest:full-path="Pictures/10000001000000560000000E599C5FE2.png" manifest:media-type="image/png"/>
  <manifest:file-entry manifest:full-path="Pictures/100000010000004B0000000FF037DDC2.png" manifest:media-type="image/png"/>
  <manifest:file-entry manifest:full-path="Pictures/100000010000003F0000000EB5CDE269.png" manifest:media-type="image/png"/>
  <manifest:file-entry manifest:full-path="Pictures/100000010000003F0000000E57CA880B.png" manifest:media-type="image/png"/>
  <manifest:file-entry manifest:full-path="Pictures/10000001000000600000000EFB9429BA.png" manifest:media-type="image/png"/>
  <manifest:file-entry manifest:full-path="Pictures/100000010000004C0000000E831FED79.png" manifest:media-type="image/png"/>
  <manifest:file-entry manifest:full-path="Pictures/100000010000003F0000000EDA11C7DB.png" manifest:media-type="image/png"/>
  <manifest:file-entry manifest:full-path="Pictures/10000001000000540000000F6409D765.png" manifest:media-type="image/png"/>
  <manifest:file-entry manifest:full-path="Pictures/10000001000000400000000F7303C8FE.png" manifest:media-type="image/png"/>
  <manifest:file-entry manifest:full-path="Pictures/10000001000000580000000F425484E7.png" manifest:media-type="image/png"/>
  <manifest:file-entry manifest:full-path="Pictures/100000010000003F0000000F0DBCD867.png" manifest:media-type="image/png"/>
  <manifest:file-entry manifest:full-path="Pictures/10000001000001950000002CCE392B15.png" manifest:media-type="image/png"/>
  <manifest:file-entry manifest:full-path="Pictures/10000001000000600000000F599DA3EF.png" manifest:media-type="image/png"/>
  <manifest:file-entry manifest:full-path="Pictures/1000000100000008000000081F4FEC71.png" manifest:media-type="image/png"/>
  <manifest:file-entry manifest:full-path="Pictures/10000001000000720000000E3AD2F6D2.png" manifest:media-type="image/png"/>
  <manifest:file-entry manifest:full-path="Pictures/100000010000019A000000011EF5CD4B.png" manifest:media-type="image/png"/>
  <manifest:file-entry manifest:full-path="Pictures/100000010000004C0000000F05C51C6F.png" manifest:media-type="image/png"/>
  <manifest:file-entry manifest:full-path="Pictures/100000010000002A00000007C76E6980.png" manifest:media-type="image/png"/>
  <manifest:file-entry manifest:full-path="Pictures/10000001000000730000000F87ADD964.png" manifest:media-type="image/png"/>
  <manifest:file-entry manifest:full-path="Pictures/10000001000000510000000E3760044B.png" manifest:media-type="image/png"/>
  <manifest:file-entry manifest:full-path="Pictures/100000010000000F0000000AB1B7126A.png" manifest:media-type="image/png"/>
  <manifest:file-entry manifest:full-path="Pictures/100000010000003F0000000E1D3AABC7.png" manifest:media-type="image/png"/>
  <manifest:file-entry manifest:full-path="Pictures/100000010000004C0000000FFB70357F.png" manifest:media-type="image/png"/>
  <manifest:file-entry manifest:full-path="Pictures/100000010000003F0000000E820AD36B.png" manifest:media-type="image/png"/>
  <manifest:file-entry manifest:full-path="Pictures/10000001000000600000000E7BE90C37.png" manifest:media-type="image/png"/>
  <manifest:file-entry manifest:full-path="Pictures/100000010000004B0000000F09BD3F7B.png" manifest:media-type="image/png"/>
  <manifest:file-entry manifest:full-path="Pictures/10000001000000530000000EC88D9303.png" manifest:media-type="image/png"/>
  <manifest:file-entry manifest:full-path="Pictures/100000010000003A0000001107ABE6F7.png" manifest:media-type="image/png"/>
  <manifest:file-entry manifest:full-path="Pictures/1000000100000039000000120EE5F3B5.png" manifest:media-type="image/png"/>
  <manifest:file-entry manifest:full-path="Pictures/100000010000005D0000000EEBFB8CBF.png" manifest:media-type="image/png"/>
  <manifest:file-entry manifest:full-path="Pictures/100000010000005B0000000F548448E4.png" manifest:media-type="image/png"/>
  <manifest:file-entry manifest:full-path="Pictures/10000001000000600000000ED0449C1C.png" manifest:media-type="image/png"/>
  <manifest:file-entry manifest:full-path="Pictures/10000001000000730000000F65CF61EE.png" manifest:media-type="image/png"/>
  <manifest:file-entry manifest:full-path="Pictures/10000001000000570000000F11A64271.png" manifest:media-type="image/png"/>
  <manifest:file-entry manifest:full-path="Pictures/10000001000000600000000FC4F455C6.png" manifest:media-type="image/png"/>
  <manifest:file-entry manifest:full-path="Pictures/10000001000000570000000EE606B74B.png" manifest:media-type="image/png"/>
  <manifest:file-entry manifest:full-path="Pictures/100000010000004C0000000F9ED13AFA.png" manifest:media-type="image/png"/>
  <manifest:file-entry manifest:full-path="Pictures/10000001000000730000000E7794718D.png" manifest:media-type="image/png"/>
  <manifest:file-entry manifest:full-path="Pictures/10000001000000730000000ED0AD9315.png" manifest:media-type="image/png"/>
  <manifest:file-entry manifest:full-path="Pictures/10000001000000840000007752069C51.png" manifest:media-type="image/png"/>
  <manifest:file-entry manifest:full-path="Pictures/100000010000003F0000000F29F0AF47.png" manifest:media-type="image/png"/>
  <manifest:file-entry manifest:full-path="Pictures/100000010000004C0000000E4BEF9F3A.png" manifest:media-type="image/png"/>
  <manifest:file-entry manifest:full-path="Pictures/10000001000000730000000FD158F6D3.png" manifest:media-type="image/png"/>
  <manifest:file-entry manifest:full-path="Pictures/10000001000000560000000EA372AAFE.png" manifest:media-type="image/png"/>
  <manifest:file-entry manifest:full-path="Pictures/10000001000001ED000000016A73EE17.png" manifest:media-type="image/png"/>
  <manifest:file-entry manifest:full-path="Pictures/10000001000000730000000E76311090.png" manifest:media-type="image/png"/>
  <manifest:file-entry manifest:full-path="Pictures/100000010000003A00000011085CECC0.png" manifest:media-type="image/png"/>
  <manifest:file-entry manifest:full-path="Pictures/100000010000000E0000000726BA8A00.png" manifest:media-type="image/png"/>
  <manifest:file-entry manifest:full-path="Pictures/10000001000000570000000E6DCF2152.png" manifest:media-type="image/png"/>
  <manifest:file-entry manifest:full-path="Pictures/10000001000000600000000F16E3B35F.png" manifest:media-type="image/png"/>
  <manifest:file-entry manifest:full-path="Pictures/10000001000001AB00000001411E7D85.png" manifest:media-type="image/png"/>
  <manifest:file-entry manifest:full-path="Pictures/100000010000005900000012FE8A27E3.png" manifest:media-type="image/png"/>
  <manifest:file-entry manifest:full-path="Pictures/100000010000004B0000000F7366BFA7.png" manifest:media-type="image/png"/>
  <manifest:file-entry manifest:full-path="Pictures/10000001000000600000000FDFE2F274.png" manifest:media-type="image/png"/>
  <manifest:file-entry manifest:full-path="Pictures/100000010000003A00000012245717FF.png" manifest:media-type="image/png"/>
  <manifest:file-entry manifest:full-path="Pictures/10000001000000510000000EDDE31272.png" manifest:media-type="image/png"/>
  <manifest:file-entry manifest:full-path="Pictures/10000001000000400000000E0E6CBF9A.png" manifest:media-type="image/png"/>
  <manifest:file-entry manifest:full-path="Pictures/100000010000000E00000007B1866D22.png" manifest:media-type="image/png"/>
  <manifest:file-entry manifest:full-path="Pictures/100000010000004C0000000EE5AD18A2.png" manifest:media-type="image/png"/>
  <manifest:file-entry manifest:full-path="Pictures/100000010000005C00000012BC605646.png" manifest:media-type="image/png"/>
  <manifest:file-entry manifest:full-path="Pictures/10000001000000400000000E84D6B3DC.png" manifest:media-type="image/png"/>
  <manifest:file-entry manifest:full-path="Pictures/10000001000000610000000EBEAE8DB4.png" manifest:media-type="image/png"/>
  <manifest:file-entry manifest:full-path="Pictures/100000010000003A00000012EFCAC5F3.png" manifest:media-type="image/png"/>
  <manifest:file-entry manifest:full-path="Pictures/10000001000000600000000E2B31277C.png" manifest:media-type="image/png"/>
  <manifest:file-entry manifest:full-path="Pictures/100000010000004C0000000E10477E61.png" manifest:media-type="image/png"/>
  <manifest:file-entry manifest:full-path="Pictures/10000001000000560000000EDE5ED025.png" manifest:media-type="image/png"/>
  <manifest:file-entry manifest:full-path="Pictures/10000001000000400000000E841A2817.png" manifest:media-type="image/png"/>
  <manifest:file-entry manifest:full-path="Pictures/10000001000000400000000F6E5858E6.png" manifest:media-type="image/png"/>
  <manifest:file-entry manifest:full-path="Pictures/10000001000000560000000FFB7B80F2.png" manifest:media-type="image/png"/>
  <manifest:file-entry manifest:full-path="Pictures/10000001000000600000000F322D4A36.png" manifest:media-type="image/png"/>
  <manifest:file-entry manifest:full-path="Pictures/100000010000000E0000000775A978E2.png" manifest:media-type="image/png"/>
  <manifest:file-entry manifest:full-path="Pictures/100000010000004B0000000FB85AFEEA.png" manifest:media-type="image/png"/>
  <manifest:file-entry manifest:full-path="Pictures/10000001000000390000001269D5F815.png" manifest:media-type="image/png"/>
  <manifest:file-entry manifest:full-path="Pictures/100000010000004C0000000FEC3C0450.png" manifest:media-type="image/png"/>
  <manifest:file-entry manifest:full-path="Pictures/10000001000000580000000EE3F944DF.png" manifest:media-type="image/png"/>
  <manifest:file-entry manifest:full-path="Pictures/10000001000000730000000E428C6273.png" manifest:media-type="image/png"/>
  <manifest:file-entry manifest:full-path="Pictures/10000001000000600000000EFEF2DA85.png" manifest:media-type="image/png"/>
  <manifest:file-entry manifest:full-path="Pictures/100000010000003A00000012286DD674.png" manifest:media-type="image/png"/>
  <manifest:file-entry manifest:full-path="Pictures/100000010000004C0000000EF777D48C.png" manifest:media-type="image/png"/>
  <manifest:file-entry manifest:full-path="Pictures/100000010000005A0000000EBF77C6FD.png" manifest:media-type="image/png"/>
  <manifest:file-entry manifest:full-path="Pictures/100000010000005B00000012A7329675.png" manifest:media-type="image/png"/>
  <manifest:file-entry manifest:full-path="Pictures/10000001000000580000000F235C5F16.png" manifest:media-type="image/png"/>
  <manifest:file-entry manifest:full-path="Pictures/10000001000000400000000FC766B155.png" manifest:media-type="image/png"/>
  <manifest:file-entry manifest:full-path="Pictures/10000001000000600000000F11847346.png" manifest:media-type="image/png"/>
  <manifest:file-entry manifest:full-path="Pictures/10000001000000600000000FC273B799.png" manifest:media-type="image/png"/>
  <manifest:file-entry manifest:full-path="Pictures/10000001000000560000000F3870235D.png" manifest:media-type="image/png"/>
  <manifest:file-entry manifest:full-path="Pictures/10000001000000730000000FAF99A157.png" manifest:media-type="image/png"/>
  <manifest:file-entry manifest:full-path="Pictures/100000010000002000000014B3231098.png" manifest:media-type="image/png"/>
  <manifest:file-entry manifest:full-path="Pictures/10000001000000600000000F6F5C64EE.png" manifest:media-type="image/png"/>
  <manifest:file-entry manifest:full-path="Thumbnails/thumbnail.png" manifest:media-type="image/png"/>
  <manifest:file-entry manifest:full-path="Pictures/capa-render.jpg" manifest:media-type="image/jpeg"/>
</manifest:manifest>
</file>

<file path=content.xml><?xml version="1.0" encoding="utf-8"?>
<office:document-content xmlns:css3t="http://www.w3.org/TR/css3-text/" xmlns:grddl="http://www.w3.org/2003/g/data-view#" xmlns:xhtml="http://www.w3.org/1999/xhtml" xmlns:xsi="http://www.w3.org/2001/XMLSchema-instance" xmlns:xsd="http://www.w3.org/2001/XMLSchema" xmlns:office="urn:oasis:names:tc:opendocument:xmlns:office:1.0" xmlns:ooo="http://openoffice.org/2004/office" xmlns:xlink="http://www.w3.org/1999/xlink" xmlns:fo="urn:oasis:names:tc:opendocument:xmlns:xsl-fo-compatible:1.0" xmlns:dc="http://purl.org/dc/elements/1.1/" xmlns:ooow="http://openoffice.org/2004/writer" xmlns:meta="urn:oasis:names:tc:opendocument:xmlns:meta:1.0" xmlns:oooc="http://openoffice.org/2004/calc" xmlns:style="urn:oasis:names:tc:opendocument:xmlns:style:1.0" xmlns:text="urn:oasis:names:tc:opendocument:xmlns:text:1.0" xmlns:of="urn:oasis:names:tc:opendocument:xmlns:of:1.2" xmlns:draw="urn:oasis:names:tc:opendocument:xmlns:drawing:1.0" xmlns:dr3d="urn:oasis:names:tc:opendocument:xmlns:dr3d:1.0" xmlns:rpt="http://openoffice.org/2005/report" xmlns:formx="urn:openoffice:names:experimental:ooxml-odf-interop:xmlns:form:1.0" xmlns:svg="urn:oasis:names:tc:opendocument:xmlns:svg-compatible:1.0" xmlns:chart="urn:oasis:names:tc:opendocument:xmlns:chart:1.0" xmlns:table="urn:oasis:names:tc:opendocument:xmlns:table:1.0" xmlns:dom="http://www.w3.org/2001/xml-events" xmlns:number="urn:oasis:names:tc:opendocument:xmlns:datastyle:1.0" xmlns:math="http://www.w3.org/1998/Math/MathML" xmlns:form="urn:oasis:names:tc:opendocument:xmlns:form:1.0" xmlns:script="urn:oasis:names:tc:opendocument:xmlns:script:1.0" xmlns:xforms="http://www.w3.org/2002/xforms" office:version="1.3">
  <office:scripts/>
  <office:font-face-decls>
    <style:font-face style:name="Arial" svg:font-family="Arial" style:font-family-generic="swiss" style:font-pitch="variable"/>
    <style:font-face style:name="Arial1" svg:font-family="Arial" style:font-family-generic="system" style:font-pitch="variable"/>
    <style:font-face style:name="Calibri" svg:font-family="Calibri" style:font-family-generic="roman" style:font-pitch="variable"/>
    <style:font-face style:name="Calibri1" svg:font-family="Calibri" style:font-family-generic="swiss" style:font-pitch="variable"/>
    <style:font-face style:name="Calibri2" svg:font-family="Calibri" style:font-family-generic="system" style:font-pitch="variable"/>
    <style:font-face style:name="DejaVu Sans" svg:font-family="'DejaVu Sans'" style:font-family-generic="swiss"/>
    <style:font-face style:name="DejaVu Sans1" svg:font-family="'DejaVu Sans'" style:font-family-generic="system" style:font-pitch="variable"/>
    <style:font-face style:name="Lato Black" svg:font-family="'Lato Black'" style:font-family-generic="swiss" style:font-pitch="variable"/>
    <style:font-face style:name="Lato Black1" svg:font-family="'Lato Black'" style:font-family-generic="system" style:font-pitch="variable"/>
    <style:font-face style:name="Liberation Sans" svg:font-family="'Liberation Sans'" style:font-family-generic="swiss" style:font-pitch="variable"/>
    <style:font-face style:name="Noto Sans CJK SC" svg:font-family="'Noto Sans CJK SC'" style:font-family-generic="system" style:font-pitch="variable"/>
    <style:font-face style:name="Source Sans Pro" svg:font-family="'Source Sans Pro'" style:font-family-generic="swiss" style:font-pitch="variable"/>
    <style:font-face style:name="Source Sans Pro Semibold" svg:font-family="'Source Sans Pro Semibold'" style:font-family-generic="swiss" style:font-pitch="variable"/>
    <style:font-face style:name="Source Sans Pro Semibold1" svg:font-family="'Source Sans Pro Semibold'" style:font-family-generic="system" style:font-pitch="variable"/>
    <style:font-face style:name="Source Sans Pro1" svg:font-family="'Source Sans Pro'" style:font-family-generic="system"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Verdana" svg:font-family="Verdana" style:font-family-generic="swiss" style:font-pitch="variable"/>
    <style:font-face style:name="Verdana1" svg:font-family="Verdana" style:font-family-generic="system" style:font-pitch="variable"/>
  </office:font-face-decls>
  <office:automatic-styles>
    <style:style style:name="Table1" style:family="table">
      <style:table-properties style:width="5.6326in" fo:margin-left="0.9458in" fo:margin-top="0in" fo:margin-bottom="0in" table:align="left" style:writing-mode="page"/>
    </style:style>
    <style:style style:name="Table1.A" style:family="table-column">
      <style:table-column-properties style:column-width="0.8354in"/>
    </style:style>
    <style:style style:name="Table1.B" style:family="table-column">
      <style:table-column-properties style:column-width="1.2986in"/>
    </style:style>
    <style:style style:name="Table1.C" style:family="table-column">
      <style:table-column-properties style:column-width="1.7063in"/>
    </style:style>
    <style:style style:name="Table1.D" style:family="table-column">
      <style:table-column-properties style:column-width="1.0826in"/>
    </style:style>
    <style:style style:name="Table1.E" style:family="table-column">
      <style:table-column-properties style:column-width="0.7097in"/>
    </style:style>
    <style:style style:name="Table1.1" style:family="table-row">
      <style:table-row-properties style:min-row-height="0.1181in" fo:keep-together="auto"/>
    </style:style>
    <style:style style:name="Table1.A1" style:family="table-cell">
      <style:table-cell-properties fo:padding="0in" fo:border="none"/>
    </style:style>
    <style:style style:name="Table1.2" style:family="table-row">
      <style:table-row-properties style:min-row-height="0.1368in" fo:keep-together="auto"/>
    </style:style>
    <style:style style:name="Table2" style:family="table">
      <style:table-properties style:width="5.6417in" fo:margin-left="0.9375in" fo:margin-top="0in" fo:margin-bottom="0in" table:align="left" style:writing-mode="page"/>
    </style:style>
    <style:style style:name="Table2.A" style:family="table-column">
      <style:table-column-properties style:column-width="0.8479in"/>
    </style:style>
    <style:style style:name="Table2.B" style:family="table-column">
      <style:table-column-properties style:column-width="1.2986in"/>
    </style:style>
    <style:style style:name="Table2.C" style:family="table-column">
      <style:table-column-properties style:column-width="1.625in"/>
    </style:style>
    <style:style style:name="Table2.D" style:family="table-column">
      <style:table-column-properties style:column-width="1.1271in"/>
    </style:style>
    <style:style style:name="Table2.E" style:family="table-column">
      <style:table-column-properties style:column-width="0.7431in"/>
    </style:style>
    <style:style style:name="Table2.1" style:family="table-row">
      <style:table-row-properties style:min-row-height="0.1229in" fo:keep-together="auto"/>
    </style:style>
    <style:style style:name="Table2.A1" style:family="table-cell">
      <style:table-cell-properties fo:padding="0in" fo:border="none"/>
    </style:style>
    <style:style style:name="Table2.2" style:family="table-row">
      <style:table-row-properties style:min-row-height="0.1326in" fo:keep-together="auto"/>
    </style:style>
    <style:style style:name="Table2.3" style:family="table-row">
      <style:table-row-properties style:min-row-height="0.134in" fo:keep-together="auto"/>
    </style:style>
    <style:style style:name="Table2.4" style:family="table-row">
      <style:table-row-properties style:min-row-height="0.1396in" fo:keep-together="auto"/>
    </style:style>
    <style:style style:name="Table2.5" style:family="table-row">
      <style:table-row-properties style:min-row-height="0.1354in" fo:keep-together="auto"/>
    </style:style>
    <style:style style:name="Table2.6" style:family="table-row">
      <style:table-row-properties style:min-row-height="0.1125in" fo:keep-together="auto"/>
    </style:style>
    <style:style style:name="Table3" style:family="table">
      <style:table-properties style:width="5.634in" fo:margin-left="0.9458in" fo:margin-top="0in" fo:margin-bottom="0in" table:align="left" style:writing-mode="page"/>
    </style:style>
    <style:style style:name="Table3.A" style:family="table-column">
      <style:table-column-properties style:column-width="0.8333in"/>
    </style:style>
    <style:style style:name="Table3.B" style:family="table-column">
      <style:table-column-properties style:column-width="1.3049in"/>
    </style:style>
    <style:style style:name="Table3.C" style:family="table-column">
      <style:table-column-properties style:column-width="1.6243in"/>
    </style:style>
    <style:style style:name="Table3.D" style:family="table-column">
      <style:table-column-properties style:column-width="1.1271in"/>
    </style:style>
    <style:style style:name="Table3.E" style:family="table-column">
      <style:table-column-properties style:column-width="0.7444in"/>
    </style:style>
    <style:style style:name="Table3.1" style:family="table-row">
      <style:table-row-properties style:min-row-height="0.1215in" fo:keep-together="auto"/>
    </style:style>
    <style:style style:name="Table3.A1" style:family="table-cell">
      <style:table-cell-properties fo:padding="0in" fo:border="none"/>
    </style:style>
    <style:style style:name="Table3.2" style:family="table-row">
      <style:table-row-properties style:min-row-height="0.1354in" fo:keep-together="auto"/>
    </style:style>
    <style:style style:name="Table3.3" style:family="table-row">
      <style:table-row-properties style:min-row-height="0.1368in" fo:keep-together="auto"/>
    </style:style>
    <style:style style:name="Table3.4" style:family="table-row">
      <style:table-row-properties style:min-row-height="0.1146in" fo:keep-together="auto"/>
    </style:style>
    <style:style style:name="Table4" style:family="table">
      <style:table-properties style:width="5.6479in" fo:margin-left="0.934in" fo:margin-top="0in" fo:margin-bottom="0in" table:align="left" style:writing-mode="page"/>
    </style:style>
    <style:style style:name="Table4.A" style:family="table-column">
      <style:table-column-properties style:column-width="0.8549in"/>
    </style:style>
    <style:style style:name="Table4.B" style:family="table-column">
      <style:table-column-properties style:column-width="1.5132in"/>
    </style:style>
    <style:style style:name="Table4.C" style:family="table-column">
      <style:table-column-properties style:column-width="1.425in"/>
    </style:style>
    <style:style style:name="Table4.D" style:family="table-column">
      <style:table-column-properties style:column-width="1.066in"/>
    </style:style>
    <style:style style:name="Table4.E" style:family="table-column">
      <style:table-column-properties style:column-width="0.7889in"/>
    </style:style>
    <style:style style:name="Table4.1" style:family="table-row">
      <style:table-row-properties style:min-row-height="0.1229in" fo:keep-together="auto"/>
    </style:style>
    <style:style style:name="Table4.A1" style:family="table-cell">
      <style:table-cell-properties fo:padding="0in" fo:border="none"/>
    </style:style>
    <style:style style:name="Table4.2" style:family="table-row">
      <style:table-row-properties style:min-row-height="0.1326in" fo:keep-together="auto"/>
    </style:style>
    <style:style style:name="Table4.3" style:family="table-row">
      <style:table-row-properties style:min-row-height="0.134in" fo:keep-together="auto"/>
    </style:style>
    <style:style style:name="Table4.4" style:family="table-row">
      <style:table-row-properties style:min-row-height="0.1382in" fo:keep-together="auto"/>
    </style:style>
    <style:style style:name="Table4.6" style:family="table-row">
      <style:table-row-properties style:min-row-height="0.1354in" fo:keep-together="auto"/>
    </style:style>
    <style:style style:name="Table4.7" style:family="table-row">
      <style:table-row-properties style:min-row-height="0.1333in" fo:keep-together="auto"/>
    </style:style>
    <style:style style:name="Table4.9" style:family="table-row">
      <style:table-row-properties style:min-row-height="0.1313in" fo:keep-together="auto"/>
    </style:style>
    <style:style style:name="Table4.10" style:family="table-row">
      <style:table-row-properties style:min-row-height="0.1347in" fo:keep-together="auto"/>
    </style:style>
    <style:style style:name="Table4.14" style:family="table-row">
      <style:table-row-properties style:min-row-height="0.1368in" fo:keep-together="auto"/>
    </style:style>
    <style:style style:name="Table4.16" style:family="table-row">
      <style:table-row-properties style:min-row-height="0.1146in" fo:keep-together="auto"/>
    </style:style>
    <style:style style:name="Table5" style:family="table">
      <style:table-properties style:width="4.2076in" fo:margin-left="1.6361in" fo:margin-top="0in" fo:margin-bottom="0in" table:align="left" style:writing-mode="page"/>
    </style:style>
    <style:style style:name="Table5.A" style:family="table-column">
      <style:table-column-properties style:column-width="2.5597in"/>
    </style:style>
    <style:style style:name="Table5.B" style:family="table-column">
      <style:table-column-properties style:column-width="1.6479in"/>
    </style:style>
    <style:style style:name="Table5.1" style:family="table-row">
      <style:table-row-properties style:min-row-height="0.15in" fo:keep-together="auto"/>
    </style:style>
    <style:style style:name="Table5.A1" style:family="table-cell">
      <style:table-cell-properties fo:padding-left="0.0035in" fo:padding-right="0.0035in" fo:padding-top="0in" fo:padding-bottom="0in" fo:border="0.5pt solid #000000"/>
    </style:style>
    <style:style style:name="Table5.2" style:family="table-row">
      <style:table-row-properties style:min-row-height="0.1486in" fo:keep-together="auto"/>
    </style:style>
    <style:style style:name="Table6" style:family="table">
      <style:table-properties style:width="4.3347in" fo:margin-left="1.5229in" fo:margin-top="0in" fo:margin-bottom="0in" table:align="left" style:writing-mode="page"/>
    </style:style>
    <style:style style:name="Table6.A" style:family="table-column">
      <style:table-column-properties style:column-width="0.8313in"/>
    </style:style>
    <style:style style:name="Table6.B" style:family="table-column">
      <style:table-column-properties style:column-width="0.916in"/>
    </style:style>
    <style:style style:name="Table6.C" style:family="table-column">
      <style:table-column-properties style:column-width="2.0049in"/>
    </style:style>
    <style:style style:name="Table6.D" style:family="table-column">
      <style:table-column-properties style:column-width="0.5826in"/>
    </style:style>
    <style:style style:name="Table6.1" style:family="table-row">
      <style:table-row-properties style:min-row-height="0.2194in" fo:keep-together="auto"/>
    </style:style>
    <style:style style:name="Table6.A1" style:family="table-cell">
      <style:table-cell-properties fo:padding-left="0.0035in" fo:padding-right="0.0035in" fo:padding-top="0in" fo:padding-bottom="0in" fo:border="0.5pt solid #000000"/>
    </style:style>
    <style:style style:name="Table6.2" style:family="table-row">
      <style:table-row-properties style:min-row-height="0.9104in" fo:keep-together="auto"/>
    </style:style>
    <style:style style:name="Table7" style:family="table">
      <style:table-properties style:width="4.2771in" fo:margin-left="1.5611in" fo:margin-top="0in" fo:margin-bottom="0in" table:align="left" style:writing-mode="page"/>
    </style:style>
    <style:style style:name="Table7.A" style:family="table-column">
      <style:table-column-properties style:column-width="0.8201in"/>
    </style:style>
    <style:style style:name="Table7.B" style:family="table-column">
      <style:table-column-properties style:column-width="0.9042in"/>
    </style:style>
    <style:style style:name="Table7.C" style:family="table-column">
      <style:table-column-properties style:column-width="1.9771in"/>
    </style:style>
    <style:style style:name="Table7.D" style:family="table-column">
      <style:table-column-properties style:column-width="0.5757in"/>
    </style:style>
    <style:style style:name="Table7.1" style:family="table-row">
      <style:table-row-properties style:min-row-height="0.2167in" fo:keep-together="auto"/>
    </style:style>
    <style:style style:name="Table7.A1" style:family="table-cell">
      <style:table-cell-properties fo:padding-left="0.0035in" fo:padding-right="0.0035in" fo:padding-top="0in" fo:padding-bottom="0in" fo:border="0.5pt solid #000000"/>
    </style:style>
    <style:style style:name="Table7.2" style:family="table-row">
      <style:table-row-properties style:min-row-height="0.8979in" fo:keep-together="auto"/>
    </style:style>
    <style:style style:name="Table8" style:family="table">
      <style:table-properties style:width="4.409in" fo:margin-left="1.5306in" fo:margin-top="0in" fo:margin-bottom="0in" table:align="left" style:writing-mode="page"/>
    </style:style>
    <style:style style:name="Table8.A" style:family="table-column">
      <style:table-column-properties style:column-width="1.2993in"/>
    </style:style>
    <style:style style:name="Table8.B" style:family="table-column">
      <style:table-column-properties style:column-width="0.9201in"/>
    </style:style>
    <style:style style:name="Table8.C" style:family="table-column">
      <style:table-column-properties style:column-width="0.4972in"/>
    </style:style>
    <style:style style:name="Table8.D" style:family="table-column">
      <style:table-column-properties style:column-width="0.5618in"/>
    </style:style>
    <style:style style:name="Table8.E" style:family="table-column">
      <style:table-column-properties style:column-width="0.5611in"/>
    </style:style>
    <style:style style:name="Table8.F" style:family="table-column">
      <style:table-column-properties style:column-width="0.5694in"/>
    </style:style>
    <style:style style:name="Table8.1" style:family="table-row">
      <style:table-row-properties style:min-row-height="0.2431in" fo:keep-together="auto"/>
    </style:style>
    <style:style style:name="Table8.A1" style:family="table-cell">
      <style:table-cell-properties fo:padding-left="0.0035in" fo:padding-right="0.0035in" fo:padding-top="0in" fo:padding-bottom="0in" fo:border="0.5pt solid #000001"/>
    </style:style>
    <style:style style:name="Table8.3" style:family="table-row">
      <style:table-row-properties style:min-row-height="0.1882in" fo:keep-together="auto"/>
    </style:style>
    <style:style style:name="Table9" style:family="table">
      <style:table-properties style:width="4.2618in" fo:margin-left="1.6813in" fo:margin-top="0in" fo:margin-bottom="0in" table:align="left" style:writing-mode="page"/>
    </style:style>
    <style:style style:name="Table9.A" style:family="table-column">
      <style:table-column-properties style:column-width="2.0132in"/>
    </style:style>
    <style:style style:name="Table9.B" style:family="table-column">
      <style:table-column-properties style:column-width="0.7236in"/>
    </style:style>
    <style:style style:name="Table9.C" style:family="table-column">
      <style:table-column-properties style:column-width="0.8132in"/>
    </style:style>
    <style:style style:name="Table9.D" style:family="table-column">
      <style:table-column-properties style:column-width="0.7118in"/>
    </style:style>
    <style:style style:name="Table9.1" style:family="table-row">
      <style:table-row-properties style:min-row-height="0.2771in" fo:keep-together="auto"/>
    </style:style>
    <style:style style:name="Table9.A1" style:family="table-cell">
      <style:table-cell-properties fo:padding-left="0.0014in" fo:padding-right="0.0014in" fo:padding-top="0in" fo:padding-bottom="0in" fo:border="0.25pt solid #000000"/>
    </style:style>
    <style:style style:name="Table9.2" style:family="table-row">
      <style:table-row-properties style:min-row-height="0.2979in" fo:keep-together="auto"/>
    </style:style>
    <style:style style:name="Table9.3" style:family="table-row">
      <style:table-row-properties style:min-row-height="0.2986in" fo:keep-together="auto"/>
    </style:style>
    <style:style style:name="Table10" style:family="table">
      <style:table-properties style:width="4.1708in" fo:margin-left="1.5778in" fo:margin-top="0in" fo:margin-bottom="0in" table:align="left" style:writing-mode="page"/>
    </style:style>
    <style:style style:name="Table10.A" style:family="table-column">
      <style:table-column-properties style:column-width="0.7194in"/>
    </style:style>
    <style:style style:name="Table10.B" style:family="table-column">
      <style:table-column-properties style:column-width="1.0764in"/>
    </style:style>
    <style:style style:name="Table10.C" style:family="table-column">
      <style:table-column-properties style:column-width="1.6958in"/>
    </style:style>
    <style:style style:name="Table10.D" style:family="table-column">
      <style:table-column-properties style:column-width="0.6792in"/>
    </style:style>
    <style:style style:name="Table10.1" style:family="table-row">
      <style:table-row-properties style:min-row-height="0.1632in" fo:keep-together="auto"/>
    </style:style>
    <style:style style:name="Table10.A1" style:family="table-cell">
      <style:table-cell-properties fo:padding-left="0.0035in" fo:padding-right="0.0035in" fo:padding-top="0in" fo:padding-bottom="0in" fo:border="0.5pt solid #000000"/>
    </style:style>
    <style:style style:name="Table10.2" style:family="table-row">
      <style:table-row-properties style:min-row-height="0.7889in" fo:keep-together="auto"/>
    </style:style>
    <style:style style:name="Table11" style:family="table">
      <style:table-properties style:width="4.2549in" fo:margin-left="1.5424in" fo:margin-top="0in" fo:margin-bottom="0in" table:align="left" style:writing-mode="page"/>
    </style:style>
    <style:style style:name="Table11.A" style:family="table-column">
      <style:table-column-properties style:column-width="0.7333in"/>
    </style:style>
    <style:style style:name="Table11.B" style:family="table-column">
      <style:table-column-properties style:column-width="1.0986in"/>
    </style:style>
    <style:style style:name="Table11.C" style:family="table-column">
      <style:table-column-properties style:column-width="1.7306in"/>
    </style:style>
    <style:style style:name="Table11.D" style:family="table-column">
      <style:table-column-properties style:column-width="0.6924in"/>
    </style:style>
    <style:style style:name="Table11.1" style:family="table-row">
      <style:table-row-properties style:min-row-height="0.166in" fo:keep-together="auto"/>
    </style:style>
    <style:style style:name="Table11.A1" style:family="table-cell">
      <style:table-cell-properties fo:padding-left="0.0035in" fo:padding-right="0.0035in" fo:padding-top="0in" fo:padding-bottom="0in" fo:border="0.5pt solid #000000"/>
    </style:style>
    <style:style style:name="Table11.2" style:family="table-row">
      <style:table-row-properties style:min-row-height="0.9451in" fo:keep-together="auto"/>
    </style:style>
    <style:style style:name="Table12" style:family="table">
      <style:table-properties style:width="4.2625in" fo:margin-left="1.7042in" fo:margin-top="0in" fo:margin-bottom="0in" table:align="left" style:writing-mode="page"/>
    </style:style>
    <style:style style:name="Table12.A" style:family="table-column">
      <style:table-column-properties style:column-width="1.1639in"/>
    </style:style>
    <style:style style:name="Table12.B" style:family="table-column">
      <style:table-column-properties style:column-width="0.8854in"/>
    </style:style>
    <style:style style:name="Table12.C" style:family="table-column">
      <style:table-column-properties style:column-width="0.5056in"/>
    </style:style>
    <style:style style:name="Table12.D" style:family="table-column">
      <style:table-column-properties style:column-width="0.5694in"/>
    </style:style>
    <style:style style:name="Table12.E" style:family="table-column">
      <style:table-column-properties style:column-width="0.6104in"/>
    </style:style>
    <style:style style:name="Table12.F" style:family="table-column">
      <style:table-column-properties style:column-width="0.5278in"/>
    </style:style>
    <style:style style:name="Table12.1" style:family="table-row">
      <style:table-row-properties style:min-row-height="0.1556in" fo:keep-together="auto"/>
    </style:style>
    <style:style style:name="Table12.A1" style:family="table-cell">
      <style:table-cell-properties fo:padding-left="0.0035in" fo:padding-right="0.0035in" fo:padding-top="0in" fo:padding-bottom="0in" fo:border="0.5pt solid #000000"/>
    </style:style>
    <style:style style:name="Table12.2" style:family="table-row">
      <style:table-row-properties style:min-row-height="0.2444in" fo:keep-together="auto"/>
    </style:style>
    <style:style style:name="Table12.A2" style:family="table-cell">
      <style:table-cell-properties fo:padding-left="0.0035in" fo:padding-right="0.0035in" fo:padding-top="0in" fo:padding-bottom="0in" fo:border-left="0.5pt solid #000000" fo:border-right="0.5pt solid #000000" fo:border-top="none" fo:border-bottom="0.5pt solid #000000"/>
    </style:style>
    <style:style style:name="Table12.3" style:family="table-row">
      <style:table-row-properties style:min-row-height="0.2174in" fo:keep-together="auto"/>
    </style:style>
    <style:style style:name="Table12.4" style:family="table-row">
      <style:table-row-properties style:min-row-height="0.3833in" fo:keep-together="auto"/>
    </style:style>
    <style:style style:name="Table13" style:family="table">
      <style:table-properties style:width="4.1389in" fo:margin-left="1.6375in" fo:margin-top="0in" fo:margin-bottom="0in" table:align="left" style:writing-mode="page"/>
    </style:style>
    <style:style style:name="Table13.A" style:family="table-column">
      <style:table-column-properties style:column-width="1.2708in"/>
    </style:style>
    <style:style style:name="Table13.B" style:family="table-column">
      <style:table-column-properties style:column-width="0.7243in"/>
    </style:style>
    <style:style style:name="Table13.C" style:family="table-column">
      <style:table-column-properties style:column-width="0.584in"/>
    </style:style>
    <style:style style:name="Table13.D" style:family="table-column">
      <style:table-column-properties style:column-width="0.4007in"/>
    </style:style>
    <style:style style:name="Table13.E" style:family="table-column">
      <style:table-column-properties style:column-width="0.55in"/>
    </style:style>
    <style:style style:name="Table13.F" style:family="table-column">
      <style:table-column-properties style:column-width="0.609in"/>
    </style:style>
    <style:style style:name="Table13.1" style:family="table-row">
      <style:table-row-properties style:min-row-height="0.1563in" fo:keep-together="auto"/>
    </style:style>
    <style:style style:name="Table13.A1" style:family="table-cell">
      <style:table-cell-properties fo:padding-left="0.0035in" fo:padding-right="0.0035in" fo:padding-top="0in" fo:padding-bottom="0in" fo:border="0.5pt solid #000000"/>
    </style:style>
    <style:style style:name="Table13.2" style:family="table-row">
      <style:table-row-properties style:min-row-height="0.2479in" fo:keep-together="auto"/>
    </style:style>
    <style:style style:name="Table14" style:family="table">
      <style:table-properties style:width="4.45in" fo:margin-left="1.5333in" fo:margin-top="0in" fo:margin-bottom="0in" table:align="left" style:writing-mode="page"/>
    </style:style>
    <style:style style:name="Table14.A" style:family="table-column">
      <style:table-column-properties style:column-width="1.5743in"/>
    </style:style>
    <style:style style:name="Table14.B" style:family="table-column">
      <style:table-column-properties style:column-width="0.6542in"/>
    </style:style>
    <style:style style:name="Table14.C" style:family="table-column">
      <style:table-column-properties style:column-width="0.8125in"/>
    </style:style>
    <style:style style:name="Table14.D" style:family="table-column">
      <style:table-column-properties style:column-width="0.7618in"/>
    </style:style>
    <style:style style:name="Table14.E" style:family="table-column">
      <style:table-column-properties style:column-width="0.6472in"/>
    </style:style>
    <style:style style:name="Table14.1" style:family="table-row">
      <style:table-row-properties style:min-row-height="0.1611in" fo:keep-together="auto"/>
    </style:style>
    <style:style style:name="Table14.A1" style:family="table-cell">
      <style:table-cell-properties fo:padding-left="0.0014in" fo:padding-right="0.0014in" fo:padding-top="0in" fo:padding-bottom="0in" fo:border="0.25pt solid #000000"/>
    </style:style>
    <style:style style:name="Table14.2" style:family="table-row">
      <style:table-row-properties style:min-row-height="0.3035in" fo:keep-together="auto"/>
    </style:style>
    <style:style style:name="Table15" style:family="table">
      <style:table-properties style:width="4.2167in" fo:margin-left="1.6556in" fo:margin-top="0in" fo:margin-bottom="0in" table:align="left" style:writing-mode="page"/>
    </style:style>
    <style:style style:name="Table15.A" style:family="table-column">
      <style:table-column-properties style:column-width="1.1847in"/>
    </style:style>
    <style:style style:name="Table15.B" style:family="table-column">
      <style:table-column-properties style:column-width="0.9104in"/>
    </style:style>
    <style:style style:name="Table15.C" style:family="table-column">
      <style:table-column-properties style:column-width="0.4833in"/>
    </style:style>
    <style:style style:name="Table15.D" style:family="table-column">
      <style:table-column-properties style:column-width="0.4569in"/>
    </style:style>
    <style:style style:name="Table15.E" style:family="table-column">
      <style:table-column-properties style:column-width="0.525in"/>
    </style:style>
    <style:style style:name="Table15.F" style:family="table-column">
      <style:table-column-properties style:column-width="0.6563in"/>
    </style:style>
    <style:style style:name="Table15.1" style:family="table-row">
      <style:table-row-properties style:min-row-height="0.1563in" fo:keep-together="auto"/>
    </style:style>
    <style:style style:name="Table15.A1" style:family="table-cell">
      <style:table-cell-properties fo:padding-left="0.0035in" fo:padding-right="0.0035in" fo:padding-top="0in" fo:padding-bottom="0in" fo:border="0.5pt solid #000000"/>
    </style:style>
    <style:style style:name="Table15.2" style:family="table-row">
      <style:table-row-properties style:min-row-height="0.2479in" fo:keep-together="auto"/>
    </style:style>
    <style:style style:name="Table16" style:family="table">
      <style:table-properties style:width="4.7722in" fo:margin-left="1.5243in" fo:margin-top="0in" fo:margin-bottom="0in" table:align="left" style:writing-mode="page"/>
    </style:style>
    <style:style style:name="Table16.A" style:family="table-column">
      <style:table-column-properties style:column-width="2.4424in"/>
    </style:style>
    <style:style style:name="Table16.B" style:family="table-column">
      <style:table-column-properties style:column-width="2.3299in"/>
    </style:style>
    <style:style style:name="Table16.1" style:family="table-row">
      <style:table-row-properties style:min-row-height="1.0368in" fo:keep-together="auto"/>
    </style:style>
    <style:style style:name="Table16.A1" style:family="table-cell">
      <style:table-cell-properties fo:padding-left="0.0069in" fo:padding-right="0.0069in" fo:padding-top="0in" fo:padding-bottom="0in" fo:border="1pt solid #000000"/>
    </style:style>
    <style:style style:name="Table16.3" style:family="table-row">
      <style:table-row-properties style:min-row-height="1.0361in" fo:keep-together="auto"/>
    </style:style>
    <style:style style:name="Table17" style:family="table">
      <style:table-properties style:width="5.1653in" fo:margin-left="1.1875in" fo:margin-top="0in" fo:margin-bottom="0in" table:align="left" style:writing-mode="page"/>
    </style:style>
    <style:style style:name="Table17.A" style:family="table-column">
      <style:table-column-properties style:column-width="1.0097in"/>
    </style:style>
    <style:style style:name="Table17.B" style:family="table-column">
      <style:table-column-properties style:column-width="0.7868in"/>
    </style:style>
    <style:style style:name="Table17.C" style:family="table-column">
      <style:table-column-properties style:column-width="1.0667in"/>
    </style:style>
    <style:style style:name="Table17.E" style:family="table-column">
      <style:table-column-properties style:column-width="1.2354in"/>
    </style:style>
    <style:style style:name="Table17.1" style:family="table-row">
      <style:table-row-properties style:min-row-height="0.3347in" fo:keep-together="auto"/>
    </style:style>
    <style:style style:name="Table17.A1" style:family="table-cell">
      <style:table-cell-properties fo:padding-left="0in" fo:padding-right="0.0049in" fo:padding-top="0in" fo:padding-bottom="0in" fo:border-left="none" fo:border-right="0.75pt solid #000000" fo:border-top="0.75pt solid #000000" fo:border-bottom="0.75pt solid #000000"/>
    </style:style>
    <style:style style:name="Table17.B1" style:family="table-cell">
      <style:table-cell-properties fo:padding-left="0in" fo:padding-right="0.0049in" fo:padding-top="0in" fo:padding-bottom="0in" fo:border="0.75pt solid #000000"/>
    </style:style>
    <style:style style:name="Table17.E1" style:family="table-cell">
      <style:table-cell-properties fo:padding-left="0in" fo:padding-right="0.0049in" fo:padding-top="0in" fo:padding-bottom="0in" fo:border-left="0.75pt solid #000000" fo:border-right="none" fo:border-top="0.75pt solid #000000" fo:border-bottom="0.75pt solid #000000"/>
    </style:style>
    <style:style style:name="Table17.2" style:family="table-row">
      <style:table-row-properties style:min-row-height="0.334in" fo:keep-together="auto"/>
    </style:style>
    <style:style style:name="Table17.8" style:family="table-row">
      <style:table-row-properties style:min-row-height="0.2215in" fo:keep-together="auto"/>
    </style:style>
    <style:style style:name="Table18" style:family="table">
      <style:table-properties style:width="5.2125in" fo:margin-left="1.1403in" fo:margin-top="0in" fo:margin-bottom="0in" table:align="left" style:writing-mode="page"/>
    </style:style>
    <style:style style:name="Table18.A" style:family="table-column">
      <style:table-column-properties style:column-width="1.0194in"/>
    </style:style>
    <style:style style:name="Table18.B" style:family="table-column">
      <style:table-column-properties style:column-width="0.7924in"/>
    </style:style>
    <style:style style:name="Table18.C" style:family="table-column">
      <style:table-column-properties style:column-width="1.0764in"/>
    </style:style>
    <style:style style:name="Table18.E" style:family="table-column">
      <style:table-column-properties style:column-width="1.2479in"/>
    </style:style>
    <style:style style:name="Table18.1" style:family="table-row">
      <style:table-row-properties style:min-row-height="0.3389in" fo:keep-together="auto"/>
    </style:style>
    <style:style style:name="Table18.A1" style:family="table-cell">
      <style:table-cell-properties fo:padding-left="0in" fo:padding-right="0.0049in" fo:padding-top="0in" fo:padding-bottom="0in" fo:border-left="none" fo:border-right="0.75pt solid #000000" fo:border-top="0.75pt solid #000000" fo:border-bottom="0.75pt solid #000000"/>
    </style:style>
    <style:style style:name="Table18.B1" style:family="table-cell">
      <style:table-cell-properties fo:padding-left="0in" fo:padding-right="0.0049in" fo:padding-top="0in" fo:padding-bottom="0in" fo:border="0.75pt solid #000000"/>
    </style:style>
    <style:style style:name="Table18.E1" style:family="table-cell">
      <style:table-cell-properties fo:padding-left="0in" fo:padding-right="0.0049in" fo:padding-top="0in" fo:padding-bottom="0in" fo:border-left="0.75pt solid #000000" fo:border-right="none" fo:border-top="0.75pt solid #000000" fo:border-bottom="0.75pt solid #000000"/>
    </style:style>
    <style:style style:name="Table18.2" style:family="table-row">
      <style:table-row-properties style:min-row-height="0.3375in" fo:keep-together="auto"/>
    </style:style>
    <style:style style:name="Table19" style:family="table">
      <style:table-properties style:width="5.1618in" fo:margin-left="1.1646in" fo:margin-top="0in" fo:margin-bottom="0in" table:align="left" style:writing-mode="page"/>
    </style:style>
    <style:style style:name="Table19.A" style:family="table-column">
      <style:table-column-properties style:column-width="1.0097in"/>
    </style:style>
    <style:style style:name="Table19.B" style:family="table-column">
      <style:table-column-properties style:column-width="0.7854in"/>
    </style:style>
    <style:style style:name="Table19.C" style:family="table-column">
      <style:table-column-properties style:column-width="1.066in"/>
    </style:style>
    <style:style style:name="Table19.E" style:family="table-column">
      <style:table-column-properties style:column-width="1.2347in"/>
    </style:style>
    <style:style style:name="Table19.1" style:family="table-row">
      <style:table-row-properties style:min-row-height="0.3354in" fo:keep-together="auto"/>
    </style:style>
    <style:style style:name="Table19.A1" style:family="table-cell">
      <style:table-cell-properties fo:padding-left="0in" fo:padding-right="0.0049in" fo:padding-top="0in" fo:padding-bottom="0in" fo:border-left="none" fo:border-right="0.75pt solid #000000" fo:border-top="0.75pt solid #000000" fo:border-bottom="0.75pt solid #000000"/>
    </style:style>
    <style:style style:name="Table19.B1" style:family="table-cell">
      <style:table-cell-properties fo:padding-left="0in" fo:padding-right="0.0049in" fo:padding-top="0in" fo:padding-bottom="0in" fo:border="0.75pt solid #000000"/>
    </style:style>
    <style:style style:name="Table19.E1" style:family="table-cell">
      <style:table-cell-properties fo:padding-left="0in" fo:padding-right="0.0049in" fo:padding-top="0in" fo:padding-bottom="0in" fo:border-left="0.75pt solid #000000" fo:border-right="none" fo:border-top="0.75pt solid #000000" fo:border-bottom="0.75pt solid #000000"/>
    </style:style>
    <style:style style:name="Table19.2" style:family="table-row">
      <style:table-row-properties style:min-row-height="0.334in" fo:keep-together="auto"/>
    </style:style>
    <style:style style:name="Table20" style:family="table">
      <style:table-properties style:width="5.1618in" fo:margin-left="1.1646in" fo:margin-top="0in" fo:margin-bottom="0in" table:align="left" style:writing-mode="page"/>
    </style:style>
    <style:style style:name="Table20.A" style:family="table-column">
      <style:table-column-properties style:column-width="1.0097in"/>
    </style:style>
    <style:style style:name="Table20.B" style:family="table-column">
      <style:table-column-properties style:column-width="0.7854in"/>
    </style:style>
    <style:style style:name="Table20.C" style:family="table-column">
      <style:table-column-properties style:column-width="1.066in"/>
    </style:style>
    <style:style style:name="Table20.E" style:family="table-column">
      <style:table-column-properties style:column-width="1.2347in"/>
    </style:style>
    <style:style style:name="Table20.1" style:family="table-row">
      <style:table-row-properties style:min-row-height="0.3354in" fo:keep-together="auto"/>
    </style:style>
    <style:style style:name="Table20.A1" style:family="table-cell">
      <style:table-cell-properties fo:padding-left="0in" fo:padding-right="0.0049in" fo:padding-top="0in" fo:padding-bottom="0in" fo:border-left="none" fo:border-right="0.75pt solid #000000" fo:border-top="0.75pt solid #000000" fo:border-bottom="0.75pt solid #000000"/>
    </style:style>
    <style:style style:name="Table20.B1" style:family="table-cell">
      <style:table-cell-properties fo:padding-left="0in" fo:padding-right="0.0049in" fo:padding-top="0in" fo:padding-bottom="0in" fo:border="0.75pt solid #000000"/>
    </style:style>
    <style:style style:name="Table20.E1" style:family="table-cell">
      <style:table-cell-properties fo:padding-left="0in" fo:padding-right="0.0049in" fo:padding-top="0in" fo:padding-bottom="0in" fo:border-left="0.75pt solid #000000" fo:border-right="none" fo:border-top="0.75pt solid #000000" fo:border-bottom="0.75pt solid #000000"/>
    </style:style>
    <style:style style:name="Table20.2" style:family="table-row">
      <style:table-row-properties style:min-row-height="0.334in" fo:keep-together="auto"/>
    </style:style>
    <style:style style:name="Table21" style:family="table">
      <style:table-properties style:width="5.1396in" fo:margin-left="1.216in" fo:margin-top="0in" fo:margin-bottom="0in" table:align="left" style:writing-mode="page"/>
    </style:style>
    <style:style style:name="Table21.A" style:family="table-column">
      <style:table-column-properties style:column-width="0.6701in"/>
    </style:style>
    <style:style style:name="Table21.C" style:family="table-column">
      <style:table-column-properties style:column-width="0.8938in"/>
    </style:style>
    <style:style style:name="Table21.D" style:family="table-column">
      <style:table-column-properties style:column-width="0.8382in"/>
    </style:style>
    <style:style style:name="Table21.E" style:family="table-column">
      <style:table-column-properties style:column-width="1.1174in"/>
    </style:style>
    <style:style style:name="Table21.F" style:family="table-column">
      <style:table-column-properties style:column-width="0.95in"/>
    </style:style>
    <style:style style:name="Table21.1" style:family="table-row">
      <style:table-row-properties style:min-row-height="0.3319in" fo:keep-together="auto"/>
    </style:style>
    <style:style style:name="Table21.A1" style:family="table-cell">
      <style:table-cell-properties fo:padding-left="0in" fo:padding-right="0.0049in" fo:padding-top="0in" fo:padding-bottom="0in" fo:border-left="none" fo:border-right="0.75pt solid #000000" fo:border-top="0.75pt solid #000000" fo:border-bottom="0.75pt solid #000000"/>
    </style:style>
    <style:style style:name="Table21.B1" style:family="table-cell">
      <style:table-cell-properties fo:padding-left="0in" fo:padding-right="0.0049in" fo:padding-top="0in" fo:padding-bottom="0in" fo:border="0.75pt solid #000000"/>
    </style:style>
    <style:style style:name="Table21.F1" style:family="table-cell">
      <style:table-cell-properties fo:padding-left="0in" fo:padding-right="0.0049in" fo:padding-top="0in" fo:padding-bottom="0in" fo:border-left="0.75pt solid #000000" fo:border-right="none" fo:border-top="0.75pt solid #000000" fo:border-bottom="0.75pt solid #000000"/>
    </style:style>
    <style:style style:name="Table21.2" style:family="table-row">
      <style:table-row-properties style:min-row-height="0.3333in" fo:keep-together="auto"/>
    </style:style>
    <style:style style:name="Table21.10" style:family="table-row">
      <style:table-row-properties style:min-row-height="0.2208in" fo:keep-together="auto"/>
    </style:style>
    <style:style style:name="Table22" style:family="table">
      <style:table-properties style:width="5.1847in" fo:margin-left="1.1521in" fo:margin-top="0in" fo:margin-bottom="0in" table:align="left" style:writing-mode="page"/>
    </style:style>
    <style:style style:name="Table22.A" style:family="table-column">
      <style:table-column-properties style:column-width="0.675in"/>
    </style:style>
    <style:style style:name="Table22.B" style:family="table-column">
      <style:table-column-properties style:column-width="0.6771in"/>
    </style:style>
    <style:style style:name="Table22.C" style:family="table-column">
      <style:table-column-properties style:column-width="0.9007in"/>
    </style:style>
    <style:style style:name="Table22.D" style:family="table-column">
      <style:table-column-properties style:column-width="0.8451in"/>
    </style:style>
    <style:style style:name="Table22.E" style:family="table-column">
      <style:table-column-properties style:column-width="1.1285in"/>
    </style:style>
    <style:style style:name="Table22.F" style:family="table-column">
      <style:table-column-properties style:column-width="0.9583in"/>
    </style:style>
    <style:style style:name="Table22.1" style:family="table-row">
      <style:table-row-properties style:min-row-height="0.3368in" fo:keep-together="auto"/>
    </style:style>
    <style:style style:name="Table22.A1" style:family="table-cell">
      <style:table-cell-properties fo:padding-left="0in" fo:padding-right="0.0049in" fo:padding-top="0in" fo:padding-bottom="0in" fo:border-left="none" fo:border-right="0.75pt solid #000000" fo:border-top="0.75pt solid #000000" fo:border-bottom="0.75pt solid #000000"/>
    </style:style>
    <style:style style:name="Table22.B1" style:family="table-cell">
      <style:table-cell-properties fo:padding-left="0in" fo:padding-right="0.0049in" fo:padding-top="0in" fo:padding-bottom="0in" fo:border="0.75pt solid #000000"/>
    </style:style>
    <style:style style:name="Table22.F1" style:family="table-cell">
      <style:table-cell-properties fo:padding-left="0in" fo:padding-right="0.0049in" fo:padding-top="0in" fo:padding-bottom="0in" fo:border-left="0.75pt solid #000000" fo:border-right="none" fo:border-top="0.75pt solid #000000" fo:border-bottom="0.75pt solid #000000"/>
    </style:style>
    <style:style style:name="Table22.2" style:family="table-row">
      <style:table-row-properties style:min-row-height="0.3354in" fo:keep-together="auto"/>
    </style:style>
    <style:style style:name="Table23" style:family="table">
      <style:table-properties style:width="5.1847in" fo:margin-left="1.1521in" fo:margin-top="0in" fo:margin-bottom="0in" table:align="left" style:writing-mode="page"/>
    </style:style>
    <style:style style:name="Table23.A" style:family="table-column">
      <style:table-column-properties style:column-width="0.675in"/>
    </style:style>
    <style:style style:name="Table23.B" style:family="table-column">
      <style:table-column-properties style:column-width="0.6771in"/>
    </style:style>
    <style:style style:name="Table23.C" style:family="table-column">
      <style:table-column-properties style:column-width="0.9007in"/>
    </style:style>
    <style:style style:name="Table23.D" style:family="table-column">
      <style:table-column-properties style:column-width="0.8451in"/>
    </style:style>
    <style:style style:name="Table23.E" style:family="table-column">
      <style:table-column-properties style:column-width="1.1285in"/>
    </style:style>
    <style:style style:name="Table23.F" style:family="table-column">
      <style:table-column-properties style:column-width="0.9583in"/>
    </style:style>
    <style:style style:name="Table23.1" style:family="table-row">
      <style:table-row-properties style:min-row-height="0.3368in" fo:keep-together="auto"/>
    </style:style>
    <style:style style:name="Table23.A1" style:family="table-cell">
      <style:table-cell-properties fo:padding-left="0in" fo:padding-right="0.0049in" fo:padding-top="0in" fo:padding-bottom="0in" fo:border-left="none" fo:border-right="0.75pt solid #000000" fo:border-top="0.75pt solid #000000" fo:border-bottom="0.75pt solid #000000"/>
    </style:style>
    <style:style style:name="Table23.B1" style:family="table-cell">
      <style:table-cell-properties fo:padding-left="0in" fo:padding-right="0.0049in" fo:padding-top="0in" fo:padding-bottom="0in" fo:border="0.75pt solid #000000"/>
    </style:style>
    <style:style style:name="Table23.F1" style:family="table-cell">
      <style:table-cell-properties fo:padding-left="0in" fo:padding-right="0.0049in" fo:padding-top="0in" fo:padding-bottom="0in" fo:border-left="0.75pt solid #000000" fo:border-right="none" fo:border-top="0.75pt solid #000000" fo:border-bottom="0.75pt solid #000000"/>
    </style:style>
    <style:style style:name="Table23.2" style:family="table-row">
      <style:table-row-properties style:min-row-height="0.3354in" fo:keep-together="auto"/>
    </style:style>
    <style:style style:name="Table24" style:family="table">
      <style:table-properties style:width="5.1847in" fo:margin-left="1.1521in" fo:margin-top="0in" fo:margin-bottom="0in" table:align="left" style:writing-mode="page"/>
    </style:style>
    <style:style style:name="Table24.A" style:family="table-column">
      <style:table-column-properties style:column-width="0.675in"/>
    </style:style>
    <style:style style:name="Table24.B" style:family="table-column">
      <style:table-column-properties style:column-width="0.6771in"/>
    </style:style>
    <style:style style:name="Table24.C" style:family="table-column">
      <style:table-column-properties style:column-width="0.9007in"/>
    </style:style>
    <style:style style:name="Table24.D" style:family="table-column">
      <style:table-column-properties style:column-width="0.8451in"/>
    </style:style>
    <style:style style:name="Table24.E" style:family="table-column">
      <style:table-column-properties style:column-width="1.1285in"/>
    </style:style>
    <style:style style:name="Table24.F" style:family="table-column">
      <style:table-column-properties style:column-width="0.9583in"/>
    </style:style>
    <style:style style:name="Table24.1" style:family="table-row">
      <style:table-row-properties style:min-row-height="0.3368in" fo:keep-together="auto"/>
    </style:style>
    <style:style style:name="Table24.A1" style:family="table-cell">
      <style:table-cell-properties fo:padding-left="0in" fo:padding-right="0.0049in" fo:padding-top="0in" fo:padding-bottom="0in" fo:border-left="none" fo:border-right="0.75pt solid #000000" fo:border-top="0.75pt solid #000000" fo:border-bottom="0.75pt solid #000000"/>
    </style:style>
    <style:style style:name="Table24.B1" style:family="table-cell">
      <style:table-cell-properties fo:padding-left="0in" fo:padding-right="0.0049in" fo:padding-top="0in" fo:padding-bottom="0in" fo:border="0.75pt solid #000000"/>
    </style:style>
    <style:style style:name="Table24.F1" style:family="table-cell">
      <style:table-cell-properties fo:padding-left="0in" fo:padding-right="0.0049in" fo:padding-top="0in" fo:padding-bottom="0in" fo:border-left="0.75pt solid #000000" fo:border-right="none" fo:border-top="0.75pt solid #000000" fo:border-bottom="0.75pt solid #000000"/>
    </style:style>
    <style:style style:name="Table24.2" style:family="table-row">
      <style:table-row-properties style:min-row-height="0.3354in" fo:keep-together="auto"/>
    </style:style>
    <style:style style:name="P1" style:family="paragraph" style:parent-style-name="Text_20_body" style:master-page-name="Standard">
      <style:paragraph-properties fo:margin-left="2.328in" fo:margin-right="0in" fo:margin-top="0.0598in" fo:margin-bottom="0in" style:contextual-spacing="false" style:page-number="auto"/>
    </style:style>
    <style:style style:name="P2" style:family="paragraph" style:parent-style-name="Text_20_body">
      <style:paragraph-properties fo:margin-top="0.1717in" fo:margin-bottom="0in" style:contextual-spacing="false"/>
      <style:text-properties style:font-name="Source Sans Pro" fo:font-size="20.5pt" style:font-size-asian="20.5pt"/>
    </style:style>
    <style:style style:name="P3" style:family="paragraph" style:parent-style-name="Heading_20_1">
      <style:paragraph-properties fo:margin-left="1.4728in" fo:margin-right="1.8228in"/>
    </style:style>
    <style:style style:name="P4" style:family="paragraph" style:parent-style-name="Standard">
      <style:paragraph-properties fo:margin-left="1.4535in" fo:margin-right="1.8228in" fo:margin-top="0.2193in" fo:margin-bottom="0in" style:contextual-spacing="false" fo:line-height="0.1953in" fo:text-align="center" style:justify-single-word="false" fo:text-indent="0in" style:auto-text-indent="false"/>
    </style:style>
    <style:style style:name="P5" style:family="paragraph" style:parent-style-name="Standard">
      <style:paragraph-properties fo:margin-left="1.4535in" fo:margin-right="1.8228in" fo:margin-top="0in" fo:margin-bottom="0in" style:contextual-spacing="false" fo:line-height="0.1953in" fo:text-align="center" style:justify-single-word="false" fo:text-indent="0in" style:auto-text-indent="false"/>
    </style:style>
    <style:style style:name="P6" style:family="paragraph" style:parent-style-name="Text_20_body" style:master-page-name="Converted1">
      <style:paragraph-properties style:page-number="auto"/>
      <style:text-properties style:font-name="Source Sans Pro" fo:font-size="10pt" style:font-size-asian="10pt"/>
    </style:style>
    <style:style style:name="P7" style:family="paragraph" style:parent-style-name="Text_20_body">
      <style:text-properties style:font-name="Source Sans Pro" fo:font-size="10pt" style:font-size-asian="10pt"/>
    </style:style>
    <style:style style:name="P8" style:family="paragraph" style:parent-style-name="Text_20_body">
      <style:paragraph-properties fo:margin-top="0.1626in" fo:margin-bottom="0in" style:contextual-spacing="false"/>
      <style:text-properties style:font-name="Source Sans Pro" fo:font-size="10pt" style:font-size-asian="10pt"/>
    </style:style>
    <style:style style:name="P9" style:family="paragraph" style:parent-style-name="Standard">
      <style:paragraph-properties fo:margin-left="0.3937in" fo:margin-right="0in" fo:line-height="100%" fo:text-indent="0in" style:auto-text-indent="false"/>
    </style:style>
    <style:style style:name="P10" style:family="paragraph" style:parent-style-name="Text_20_body">
      <style:paragraph-properties fo:margin-top="0.0291in" fo:margin-bottom="0in" style:contextual-spacing="false"/>
      <style:text-properties style:font-name="Source Sans Pro" fo:font-size="10pt" style:font-size-asian="10pt"/>
    </style:style>
    <style:style style:name="P11" style:family="paragraph" style:parent-style-name="Standard">
      <style:paragraph-properties fo:margin-left="0.7484in" fo:margin-right="0in" fo:margin-top="0.0693in" fo:margin-bottom="0in" style:contextual-spacing="false" fo:text-align="center" style:justify-single-word="false" fo:text-indent="0in" style:auto-text-indent="false"/>
    </style:style>
    <style:style style:name="P12" style:family="paragraph" style:parent-style-name="Standard">
      <style:paragraph-properties fo:margin-left="0.7484in" fo:margin-right="0in" fo:margin-top="0.0126in" fo:margin-bottom="0in" style:contextual-spacing="false" fo:text-align="center" style:justify-single-word="false" fo:text-indent="0in" style:auto-text-indent="false"/>
    </style:style>
    <style:style style:name="P13" style:family="paragraph" style:parent-style-name="Standard">
      <style:paragraph-properties fo:margin-left="0in" fo:margin-right="0.4681in" fo:margin-top="0.0693in" fo:margin-bottom="0in" style:contextual-spacing="false" fo:text-align="center" style:justify-single-word="false" fo:text-indent="0in" style:auto-text-indent="false" fo:break-before="column"/>
    </style:style>
    <style:style style:name="P14" style:family="paragraph" style:parent-style-name="Standard">
      <style:paragraph-properties fo:margin-left="0in" fo:margin-right="0.4681in" fo:margin-top="0.0126in" fo:margin-bottom="0in" style:contextual-spacing="false" fo:text-align="center" style:justify-single-word="false" fo:text-indent="0in" style:auto-text-indent="false"/>
    </style:style>
    <style:style style:name="P15" style:family="paragraph" style:parent-style-name="Text_20_body">
      <style:text-properties style:font-name="Source Sans Pro" fo:font-size="12pt" style:font-size-asian="12pt"/>
    </style:style>
    <style:style style:name="P16" style:family="paragraph" style:parent-style-name="Text_20_body">
      <style:paragraph-properties fo:margin-top="0.0063in" fo:margin-bottom="0in" style:contextual-spacing="false"/>
      <style:text-properties style:font-name="Source Sans Pro" fo:font-size="12pt" style:font-size-asian="12pt"/>
    </style:style>
    <style:style style:name="P17" style:family="paragraph" style:parent-style-name="Standard">
      <style:paragraph-properties fo:margin-left="1.448in" fo:margin-right="1.8228in" fo:margin-top="0in" fo:margin-bottom="0in" style:contextual-spacing="false" fo:text-align="center" style:justify-single-word="false" fo:text-indent="0in" style:auto-text-indent="false"/>
    </style:style>
    <style:style style:name="P18" style:family="paragraph" style:parent-style-name="Text_20_body">
      <style:paragraph-properties fo:margin-top="0.0047in" fo:margin-bottom="0in" style:contextual-spacing="false"/>
      <style:text-properties style:font-name="Source Sans Pro Semibold" fo:font-size="2.5pt" fo:font-weight="bold" style:font-size-asian="2.5pt" style:font-weight-asian="bold"/>
    </style:style>
    <style:style style:name="P19" style:family="paragraph" style:parent-style-name="Text_20_body">
      <style:paragraph-properties fo:margin-top="0.1681in" fo:margin-bottom="0in" style:contextual-spacing="false"/>
      <style:text-properties style:font-name="Source Sans Pro Semibold" fo:font-size="10pt" fo:font-weight="bold" style:font-size-asian="10pt" style:font-weight-asian="bold"/>
    </style:style>
    <style:style style:name="P20" style:family="paragraph" style:parent-style-name="Heading_20_5">
      <style:paragraph-properties fo:margin-left="0.9965in" fo:margin-right="0in" fo:margin-top="0.0701in" fo:margin-bottom="0in" style:contextual-spacing="false"/>
    </style:style>
    <style:style style:name="P21" style:family="paragraph" style:parent-style-name="Standard">
      <style:paragraph-properties fo:margin-left="0.9965in" fo:margin-right="0in" fo:margin-top="0in" fo:margin-bottom="0in" style:contextual-spacing="false" fo:line-height="0.1709in" fo:text-align="center" style:justify-single-word="false" fo:text-indent="0in" style:auto-text-indent="false"/>
    </style:style>
    <style:style style:name="P22" style:family="paragraph" style:parent-style-name="Heading_20_5">
      <style:paragraph-properties fo:margin-left="0.9965in" fo:margin-right="0in" fo:margin-top="0.1583in" fo:margin-bottom="0in" style:contextual-spacing="false"/>
    </style:style>
    <style:style style:name="P23" style:family="paragraph" style:parent-style-name="Heading_20_5">
      <style:paragraph-properties fo:margin-left="0in" fo:margin-right="0.672in" fo:margin-top="0.0701in" fo:margin-bottom="0in" style:contextual-spacing="false" fo:break-before="column"/>
    </style:style>
    <style:style style:name="P24" style:family="paragraph" style:parent-style-name="Standard">
      <style:paragraph-properties fo:margin-left="0in" fo:margin-right="0.672in" fo:margin-top="0in" fo:margin-bottom="0in" style:contextual-spacing="false" fo:line-height="0.1709in" fo:text-align="center" style:justify-single-word="false" fo:text-indent="0in" style:auto-text-indent="false"/>
    </style:style>
    <style:style style:name="P25" style:family="paragraph" style:parent-style-name="Heading_20_5">
      <style:paragraph-properties fo:margin-left="0in" fo:margin-right="0.672in" fo:margin-top="0.1583in" fo:margin-bottom="0in" style:contextual-spacing="false"/>
    </style:style>
    <style:style style:name="P26" style:family="paragraph" style:parent-style-name="Text_20_body" style:master-page-name="Converted2">
      <style:paragraph-properties fo:margin-top="0.2756in" fo:margin-bottom="0in" style:contextual-spacing="false" style:page-number="auto"/>
      <style:text-properties style:font-name="Source Sans Pro" fo:font-size="19pt" style:font-size-asian="19pt"/>
    </style:style>
    <style:style style:name="P27" style:family="paragraph" style:parent-style-name="Standard">
      <style:paragraph-properties fo:margin-left="3.6717in" fo:margin-right="1.7382in" fo:margin-top="0in" fo:margin-bottom="0in" style:contextual-spacing="false" fo:line-height="95%" fo:text-align="left" style:justify-single-word="false" fo:text-indent="0in" style:auto-text-indent="false"/>
    </style:style>
    <style:style style:name="P28" style:family="paragraph" style:parent-style-name="Standard">
      <style:paragraph-properties fo:margin-left="5.0665in" fo:margin-right="0in" fo:margin-top="0.0772in" fo:margin-bottom="0in" style:contextual-spacing="false" fo:text-align="left" style:justify-single-word="false" fo:text-indent="0in" style:auto-text-indent="false"/>
    </style:style>
    <style:style style:name="P29" style:family="paragraph" style:parent-style-name="Text_20_body" style:master-page-name="Converted3">
      <style:paragraph-properties style:page-number="auto"/>
      <style:text-properties style:font-name="Source Sans Pro" fo:font-size="10pt" style:font-size-asian="10pt"/>
    </style:style>
    <style:style style:name="P30" style:family="paragraph" style:parent-style-name="Text_20_body">
      <style:paragraph-properties fo:margin-top="0.1598in" fo:margin-bottom="0in" style:contextual-spacing="false"/>
      <style:text-properties style:font-name="Source Sans Pro" fo:font-size="10pt" style:font-size-asian="10pt"/>
    </style:style>
    <style:style style:name="P31" style:family="paragraph" style:parent-style-name="Text_20_body">
      <style:paragraph-properties fo:margin-top="0.0063in" fo:margin-bottom="0in" style:contextual-spacing="false"/>
      <style:text-properties style:font-name="Source Sans Pro" fo:font-size="9.5pt" style:font-size-asian="9.5pt"/>
    </style:style>
    <style:style style:name="P32" style:family="paragraph" style:parent-style-name="Heading_20_2">
      <style:paragraph-properties fo:margin-left="0.3937in" fo:margin-right="0in" fo:margin-top="0.0693in" fo:margin-bottom="0in" style:contextual-spacing="false" fo:line-height="0.1862in"/>
    </style:style>
    <style:style style:name="P33" style:family="paragraph" style:parent-style-name="Standard">
      <style:paragraph-properties fo:margin-left="0.3937in" fo:margin-right="0in" fo:margin-top="0in" fo:margin-bottom="0in" style:contextual-spacing="false" fo:line-height="0.1689in" fo:text-align="left" style:justify-single-word="false" fo:text-indent="0in" style:auto-text-indent="false"/>
    </style:style>
    <style:style style:name="P34" style:family="paragraph" style:parent-style-name="Text_20_body">
      <style:paragraph-properties fo:margin-top="0.1366in" fo:margin-bottom="0in" style:contextual-spacing="false"/>
      <style:text-properties style:font-name="Source Sans Pro" fo:font-size="10pt" style:font-size-asian="10pt"/>
    </style:style>
    <style:style style:name="P35" style:family="paragraph" style:parent-style-name="Heading_20_2">
      <style:paragraph-properties fo:margin-left="0.3937in" fo:margin-right="0in" fo:line-height="0.1862in"/>
    </style:style>
    <style:style style:name="P36" style:family="paragraph" style:parent-style-name="Text_20_body">
      <style:paragraph-properties fo:margin-top="0.1374in" fo:margin-bottom="0in" style:contextual-spacing="false"/>
      <style:text-properties style:font-name="Source Sans Pro" fo:font-size="10pt" style:font-size-asian="10pt"/>
    </style:style>
    <style:style style:name="P37" style:family="paragraph" style:parent-style-name="Heading_20_2">
      <style:paragraph-properties fo:margin-left="0.3937in" fo:margin-right="0in" fo:margin-top="0.0008in" fo:margin-bottom="0in" style:contextual-spacing="false" fo:line-height="0.1862in"/>
    </style:style>
    <style:style style:name="P38" style:family="paragraph" style:parent-style-name="Standard">
      <style:paragraph-properties fo:margin-left="0.3937in" fo:margin-right="0in" fo:margin-top="0.0008in" fo:margin-bottom="0in" style:contextual-spacing="false" fo:line-height="95%" fo:text-align="left" style:justify-single-word="false" fo:text-indent="0in" style:auto-text-indent="false"/>
    </style:style>
    <style:style style:name="P39" style:family="paragraph" style:parent-style-name="Text_20_body">
      <style:paragraph-properties fo:margin-top="0.1535in" fo:margin-bottom="0in" style:contextual-spacing="false"/>
      <style:text-properties style:font-name="Source Sans Pro" fo:font-size="10pt" style:font-size-asian="10pt"/>
    </style:style>
    <style:style style:name="P40" style:family="paragraph" style:parent-style-name="Heading_20_5">
      <style:paragraph-properties fo:margin-left="0.3937in" fo:margin-right="0in" fo:margin-top="0in" fo:margin-bottom="0in" style:contextual-spacing="false" fo:text-align="left" style:justify-single-word="false"/>
    </style:style>
    <style:style style:name="P41" style:family="paragraph" style:parent-style-name="Standard">
      <style:paragraph-properties fo:margin-left="0.3937in" fo:margin-right="0in" fo:margin-top="0.0028in" fo:margin-bottom="0in" style:contextual-spacing="false" fo:line-height="95%" fo:text-align="left" style:justify-single-word="false" fo:text-indent="0in" style:auto-text-indent="false"/>
    </style:style>
    <style:style style:name="P42" style:family="paragraph" style:parent-style-name="Text_20_body">
      <style:paragraph-properties fo:margin-top="0.1398in" fo:margin-bottom="0in" style:contextual-spacing="false"/>
      <style:text-properties style:font-name="Source Sans Pro" fo:font-size="10pt" style:font-size-asian="10pt"/>
    </style:style>
    <style:style style:name="P43" style:family="paragraph" style:parent-style-name="Heading_20_2">
      <style:paragraph-properties fo:margin-left="0.3654in" fo:margin-right="0in" fo:margin-top="0.0693in" fo:margin-bottom="0in" style:contextual-spacing="false" fo:line-height="0.1862in" fo:break-before="column"/>
    </style:style>
    <style:style style:name="P44" style:family="paragraph" style:parent-style-name="Standard">
      <style:paragraph-properties fo:margin-left="0.3654in" fo:margin-right="0in" fo:margin-top="0in" fo:margin-bottom="0in" style:contextual-spacing="false" fo:line-height="0.1689in" fo:text-align="left" style:justify-single-word="false" fo:text-indent="0in" style:auto-text-indent="false"/>
    </style:style>
    <style:style style:name="P45" style:family="paragraph" style:parent-style-name="Heading_20_2">
      <style:paragraph-properties fo:margin-left="0.3654in" fo:margin-right="0in" fo:line-height="0.1862in"/>
    </style:style>
    <style:style style:name="P46" style:family="paragraph" style:parent-style-name="Standard">
      <style:paragraph-properties fo:margin-left="0.3654in" fo:margin-right="0.6654in" fo:margin-top="0.0016in" fo:margin-bottom="0in" style:contextual-spacing="false" fo:line-height="95%" fo:text-align="left" style:justify-single-word="false" fo:text-indent="0in" style:auto-text-indent="false"/>
    </style:style>
    <style:style style:name="P47" style:family="paragraph" style:parent-style-name="Standard">
      <style:paragraph-properties fo:margin-left="0.3654in" fo:margin-right="0in" fo:margin-top="0in" fo:margin-bottom="0in" style:contextual-spacing="false" fo:line-height="0.1693in" fo:text-align="left" style:justify-single-word="false" fo:text-indent="0in" style:auto-text-indent="false"/>
    </style:style>
    <style:style style:name="P48" style:family="paragraph" style:parent-style-name="Heading_20_2">
      <style:paragraph-properties fo:margin-left="0.3654in" fo:margin-right="0in" fo:margin-top="0.0008in" fo:margin-bottom="0in" style:contextual-spacing="false" fo:line-height="0.1862in"/>
    </style:style>
    <style:style style:name="P49" style:family="paragraph" style:parent-style-name="Standard">
      <style:paragraph-properties fo:margin-left="0.3654in" fo:margin-right="1.0543in" fo:margin-top="0.0016in" fo:margin-bottom="0in" style:contextual-spacing="false" fo:line-height="95%" fo:text-align="left" style:justify-single-word="false" fo:text-indent="0in" style:auto-text-indent="false"/>
    </style:style>
    <style:style style:name="P50" style:family="paragraph" style:parent-style-name="Text_20_body" style:master-page-name="Converted4">
      <style:paragraph-properties style:page-number="auto"/>
      <style:text-properties style:font-name="Source Sans Pro" fo:font-size="19pt" style:font-size-asian="19pt"/>
    </style:style>
    <style:style style:name="P51" style:family="paragraph" style:parent-style-name="Text_20_body">
      <style:text-properties style:font-name="Source Sans Pro" fo:font-size="19pt" style:font-size-asian="19pt"/>
    </style:style>
    <style:style style:name="P52" style:family="paragraph" style:parent-style-name="Text_20_body">
      <style:paragraph-properties fo:margin-top="0.2457in" fo:margin-bottom="0in" style:contextual-spacing="false"/>
      <style:text-properties style:font-name="Source Sans Pro" fo:font-size="19pt" style:font-size-asian="19pt"/>
    </style:style>
    <style:style style:name="P53" style:family="paragraph" style:parent-style-name="Standard">
      <style:paragraph-properties fo:margin-left="1.5945in" fo:margin-right="3.6575in" fo:margin-top="0in" fo:margin-bottom="0in" style:contextual-spacing="false" fo:line-height="95%" fo:text-align="left" style:justify-single-word="false" fo:text-indent="0in" style:auto-text-indent="false"/>
    </style:style>
    <style:style style:name="P54" style:family="paragraph" style:parent-style-name="Standard">
      <style:paragraph-properties fo:margin-left="1.5945in" fo:margin-right="3.3319in" fo:margin-top="0.0047in" fo:margin-bottom="0in" style:contextual-spacing="false" fo:line-height="95%" fo:text-align="left" style:justify-single-word="false" fo:text-indent="0in" style:auto-text-indent="false"/>
    </style:style>
    <style:style style:name="P55" style:family="paragraph" style:parent-style-name="Standard">
      <style:paragraph-properties fo:margin-left="0in" fo:margin-right="0.7555in" fo:margin-top="0.0854in" fo:margin-bottom="0in" style:contextual-spacing="false" fo:text-align="center" style:justify-single-word="false" fo:text-indent="0in" style:auto-text-indent="false"/>
    </style:style>
    <style:style style:name="P56" style:family="paragraph" style:parent-style-name="Text_20_body">
      <style:text-properties style:font-name="Source Sans Pro" fo:font-size="6pt" style:font-size-asian="6pt"/>
    </style:style>
    <style:style style:name="P57" style:family="paragraph" style:parent-style-name="Text_20_body">
      <style:paragraph-properties fo:margin-top="0.0181in" fo:margin-bottom="0in" style:contextual-spacing="false"/>
      <style:text-properties style:font-name="Source Sans Pro" fo:font-size="6pt" style:font-size-asian="6pt"/>
    </style:style>
    <style:style style:name="P58" style:family="paragraph" style:parent-style-name="Standard">
      <style:paragraph-properties fo:margin-left="0.3937in" fo:margin-right="0in" fo:margin-top="0in" fo:margin-bottom="0in" style:contextual-spacing="false" fo:text-align="left" style:justify-single-word="false" fo:text-indent="0in" style:auto-text-indent="false">
        <style:tab-stops>
          <style:tab-stop style:position="7.089in" style:type="right"/>
        </style:tab-stops>
      </style:paragraph-properties>
    </style:style>
    <style:style style:name="P59" style:family="paragraph" style:parent-style-name="Text_20_body" style:master-page-name="Converted5">
      <style:paragraph-properties style:page-number="auto"/>
      <style:text-properties style:font-name="Lato Black" fo:font-size="10pt" fo:font-weight="bold" style:font-size-asian="10pt" style:font-weight-asian="bold"/>
    </style:style>
    <style:style style:name="P60" style:family="paragraph" style:parent-style-name="Text_20_body">
      <style:text-properties style:font-name="Lato Black" fo:font-size="10pt" fo:font-weight="bold" style:font-size-asian="10pt" style:font-weight-asian="bold"/>
    </style:style>
    <style:style style:name="P61" style:family="paragraph" style:parent-style-name="Text_20_body">
      <style:paragraph-properties fo:margin-top="0.0165in" fo:margin-bottom="0in" style:contextual-spacing="false"/>
      <style:text-properties style:font-name="Lato Black" fo:font-size="10pt" fo:font-weight="bold" style:font-size-asian="10pt" style:font-weight-asian="bold"/>
    </style:style>
    <style:style style:name="P62" style:family="paragraph" style:parent-style-name="Standard">
      <style:paragraph-properties fo:margin-left="1.4402in" fo:margin-right="1.8311in" fo:margin-top="0.2736in" fo:margin-bottom="0in" style:contextual-spacing="false" fo:text-align="center" style:justify-single-word="false" fo:text-indent="0in" style:auto-text-indent="false"/>
    </style:style>
    <style:style style:name="P63" style:family="paragraph" style:parent-style-name="Text_20_body">
      <style:text-properties style:font-name="Source Sans Pro" fo:font-size="6pt" fo:font-weight="bold" style:font-size-asian="6pt" style:font-weight-asian="bold"/>
    </style:style>
    <style:style style:name="P64" style:family="paragraph" style:parent-style-name="Heading_20_2">
      <style:paragraph-properties fo:margin-left="2.4799in" fo:margin-right="0in" fo:margin-top="0.1728in" fo:margin-bottom="0in" style:contextual-spacing="false" fo:line-height="100%"/>
    </style:style>
    <style:style style:name="P65" style:family="paragraph" style:parent-style-name="Text_20_body">
      <style:text-properties style:font-name="Source Sans Pro" fo:font-size="10pt" fo:font-weight="bold" style:font-size-asian="10pt" style:font-weight-asian="bold"/>
    </style:style>
    <style:style style:name="P66" style:family="paragraph" style:parent-style-name="Text_20_body">
      <style:paragraph-properties fo:margin-top="0.0291in" fo:margin-bottom="0in" style:contextual-spacing="false"/>
      <style:text-properties style:font-name="Source Sans Pro" fo:font-size="10pt" fo:font-weight="bold" style:font-size-asian="10pt" style:font-weight-asian="bold"/>
    </style:style>
    <style:style style:name="P67" style:family="paragraph" style:parent-style-name="Standard">
      <style:paragraph-properties fo:margin-left="1.2228in" fo:margin-right="0in" fo:margin-top="0.1071in" fo:margin-bottom="0in" style:contextual-spacing="false" fo:text-align="left" style:justify-single-word="false" fo:text-indent="0in" style:auto-text-indent="false"/>
    </style:style>
    <style:style style:name="P68" style:family="paragraph" style:parent-style-name="Text_20_body">
      <style:text-properties style:font-name="Verdana" fo:font-weight="bold" style:font-weight-asian="bold"/>
    </style:style>
    <style:style style:name="P69" style:family="paragraph" style:parent-style-name="Text_20_body">
      <style:paragraph-properties fo:margin-top="0.0181in" fo:margin-bottom="0in" style:contextual-spacing="false"/>
      <style:text-properties style:font-name="Verdana" fo:font-weight="bold" style:font-weight-asian="bold"/>
    </style:style>
    <style:style style:name="P70" style:family="paragraph" style:parent-style-name="Standard">
      <style:paragraph-properties fo:margin-left="3.4154in" fo:margin-right="1.6236in" fo:margin-top="0.0008in" fo:margin-bottom="0in" style:contextual-spacing="false" fo:line-height="104%" fo:text-align="justify" style:justify-single-word="false" fo:text-indent="0in" style:auto-text-indent="false"/>
    </style:style>
    <style:style style:name="P71" style:family="paragraph" style:parent-style-name="Text_20_body">
      <style:paragraph-properties fo:margin-top="0.0083in" fo:margin-bottom="0in" style:contextual-spacing="false"/>
      <style:text-properties style:font-name="Verdana" fo:font-weight="bold" style:font-weight-asian="bold"/>
    </style:style>
    <style:style style:name="P72" style:family="paragraph" style:parent-style-name="Standard">
      <style:paragraph-properties fo:margin-left="3.4146in" fo:margin-right="1.5563in" fo:margin-top="0in" fo:margin-bottom="0in" style:contextual-spacing="false" fo:line-height="105%" fo:text-align="justify" style:justify-single-word="false" fo:text-indent="0in" style:auto-text-indent="false"/>
    </style:style>
    <style:style style:name="P73" style:family="paragraph" style:parent-style-name="Text_20_body">
      <style:paragraph-properties fo:margin-left="3.4161in" fo:margin-right="0in" fo:line-height="0.1319in" fo:text-align="justify" style:justify-single-word="false"/>
    </style:style>
    <style:style style:name="P74" style:family="paragraph" style:parent-style-name="Text_20_body">
      <style:text-properties style:font-name="Verdana"/>
    </style:style>
    <style:style style:name="P75" style:family="paragraph" style:parent-style-name="Text_20_body">
      <style:paragraph-properties fo:margin-top="0.0189in" fo:margin-bottom="0in" style:contextual-spacing="false"/>
      <style:text-properties style:font-name="Verdana"/>
    </style:style>
    <style:style style:name="P76" style:family="paragraph" style:parent-style-name="Text_20_body">
      <style:paragraph-properties fo:margin-left="1.222in" fo:margin-right="1.4083in" fo:line-height="105%" fo:text-indent="0.4709in" style:auto-text-indent="false"/>
    </style:style>
    <style:style style:name="P77" style:family="paragraph" style:parent-style-name="Text_20_body">
      <style:paragraph-properties fo:margin-top="0.0055in" fo:margin-bottom="0in" style:contextual-spacing="false"/>
      <style:text-properties style:font-name="Verdana"/>
    </style:style>
    <style:style style:name="P78" style:family="paragraph" style:parent-style-name="Standard">
      <style:paragraph-properties fo:margin-left="2.0102in" fo:margin-right="4.9689in" fo:margin-top="0in" fo:margin-bottom="0in" style:contextual-spacing="false" fo:line-height="210%" fo:text-align="left" style:justify-single-word="false" fo:text-indent="-0.0008in" style:auto-text-indent="false"/>
    </style:style>
    <style:style style:name="P79" style:family="paragraph" style:parent-style-name="Standard">
      <style:paragraph-properties fo:margin-left="2.0102in" fo:margin-right="1.7382in" fo:margin-top="0in" fo:margin-bottom="0in" style:contextual-spacing="false" fo:line-height="104%" fo:text-align="left" style:justify-single-word="false" fo:text-indent="-0.0008in" style:auto-text-indent="false"/>
    </style:style>
    <style:style style:name="P80" style:family="paragraph" style:parent-style-name="Text_20_body">
      <style:paragraph-properties fo:margin-top="0.0071in" fo:margin-bottom="0in" style:contextual-spacing="false"/>
      <style:text-properties style:font-name="Verdana" fo:font-style="italic" style:font-style-asian="italic"/>
    </style:style>
    <style:style style:name="P81" style:family="paragraph" style:parent-style-name="Standard">
      <style:paragraph-properties fo:margin-left="2.011in" fo:margin-right="0in" fo:margin-top="0in" fo:margin-bottom="0in" style:contextual-spacing="false" fo:text-align="left" style:justify-single-word="false" fo:text-indent="0in" style:auto-text-indent="false"/>
    </style:style>
    <style:style style:name="P82" style:family="paragraph" style:parent-style-name="Text_20_body">
      <style:paragraph-properties fo:margin-top="0.0118in" fo:margin-bottom="0in" style:contextual-spacing="false"/>
      <style:text-properties style:font-name="Verdana" fo:font-style="italic" fo:font-weight="bold" style:font-style-asian="italic" style:font-weight-asian="bold"/>
    </style:style>
    <style:style style:name="P83" style:family="paragraph" style:parent-style-name="Text_20_body">
      <style:paragraph-properties fo:margin-left="1.2264in" fo:margin-right="1.6244in" fo:line-height="105%" fo:text-indent="0.4693in" style:auto-text-indent="false"/>
    </style:style>
    <style:style style:name="P84" style:family="paragraph" style:parent-style-name="Text_20_body">
      <style:paragraph-properties fo:margin-top="0.0063in" fo:margin-bottom="0in" style:contextual-spacing="false"/>
      <style:text-properties style:font-name="Verdana"/>
    </style:style>
    <style:style style:name="P85" style:family="paragraph" style:parent-style-name="Standard">
      <style:paragraph-properties fo:margin-left="2.0083in" fo:margin-right="1.6189in" fo:margin-top="0.0008in" fo:margin-bottom="0in" style:contextual-spacing="false" fo:line-height="104%" fo:text-align="justify" style:justify-single-word="false" fo:text-indent="0.0035in" style:auto-text-indent="false"/>
    </style:style>
    <style:style style:name="P86" style:family="paragraph" style:parent-style-name="Text_20_body">
      <style:paragraph-properties fo:margin-top="0.0083in" fo:margin-bottom="0in" style:contextual-spacing="false"/>
      <style:text-properties style:font-name="Verdana" fo:font-style="italic" fo:font-weight="bold" style:font-style-asian="italic" style:font-weight-asian="bold"/>
    </style:style>
    <style:style style:name="P87" style:family="paragraph" style:parent-style-name="Text_20_body">
      <style:paragraph-properties fo:margin-left="1.2236in" fo:margin-right="1.6244in" fo:margin-top="0in" fo:margin-bottom="0in" style:contextual-spacing="false" fo:line-height="105%" fo:text-indent="0.4701in" style:auto-text-indent="false"/>
    </style:style>
    <style:style style:name="P88" style:family="paragraph" style:parent-style-name="Text_20_body" style:master-page-name="Converted6">
      <style:paragraph-properties style:page-number="auto"/>
      <style:text-properties style:font-name="Verdana" fo:font-size="10pt" style:font-size-asian="10pt"/>
    </style:style>
    <style:style style:name="P89" style:family="paragraph" style:parent-style-name="Text_20_body">
      <style:paragraph-properties fo:margin-top="0.0862in" fo:margin-bottom="0in" style:contextual-spacing="false"/>
      <style:text-properties style:font-name="Verdana" fo:font-size="10pt" style:font-size-asian="10pt"/>
    </style:style>
    <style:style style:name="P90" style:family="paragraph" style:parent-style-name="Standard">
      <style:paragraph-properties fo:margin-left="0.9681in" fo:margin-right="0in" fo:line-height="0.0244in" fo:text-indent="0in" style:auto-text-indent="false"/>
    </style:style>
    <style:style style:name="P91" style:family="paragraph" style:parent-style-name="Standard">
      <style:paragraph-properties fo:margin-left="2.0264in" fo:margin-right="1.6in" fo:margin-top="0.0917in" fo:margin-bottom="0in" style:contextual-spacing="false" fo:line-height="104%" fo:text-align="justify" style:justify-single-word="false" fo:text-indent="-0.002in" style:auto-text-indent="false"/>
    </style:style>
    <style:style style:name="P92" style:family="paragraph" style:parent-style-name="Standard">
      <style:paragraph-properties fo:margin-left="1.2425in" fo:margin-right="1.6244in" fo:margin-top="0.1138in" fo:margin-bottom="0in" style:contextual-spacing="false" fo:line-height="98%" fo:text-align="left" style:justify-single-word="false" fo:text-indent="0.4744in" style:auto-text-indent="false"/>
    </style:style>
    <style:style style:name="P93" style:family="paragraph" style:parent-style-name="Text_20_body">
      <style:paragraph-properties fo:margin-top="0.0126in" fo:margin-bottom="0in" style:contextual-spacing="false"/>
      <style:text-properties fo:font-size="8.5pt" style:font-size-asian="8.5pt"/>
    </style:style>
    <style:style style:name="P94" style:family="paragraph" style:parent-style-name="Standard">
      <style:paragraph-properties fo:margin-left="2.0272in" fo:margin-right="1.6in" fo:margin-top="0in" fo:margin-bottom="0in" style:contextual-spacing="false" fo:line-height="101%" fo:text-align="justify" style:justify-single-word="false" fo:text-indent="-0.002in" style:auto-text-indent="false"/>
    </style:style>
    <style:style style:name="P95" style:family="paragraph" style:parent-style-name="Text_20_body">
      <style:paragraph-properties fo:margin-top="0.0102in" fo:margin-bottom="0in" style:contextual-spacing="false"/>
      <style:text-properties fo:font-size="8.5pt" fo:font-style="italic" style:font-size-asian="8.5pt" style:font-style-asian="italic"/>
    </style:style>
    <style:style style:name="P96" style:family="paragraph" style:parent-style-name="Standard">
      <style:paragraph-properties fo:margin-left="1.2429in" fo:margin-right="1.4083in" fo:margin-top="0in" fo:margin-bottom="0in" style:contextual-spacing="false" fo:line-height="106%" fo:text-align="left" style:justify-single-word="false" fo:text-indent="0.5535in" style:auto-text-indent="false"/>
    </style:style>
    <style:style style:name="P97" style:family="paragraph" style:parent-style-name="Text_20_body">
      <style:text-properties fo:font-size="8.5pt" style:font-size-asian="8.5pt"/>
    </style:style>
    <style:style style:name="P98" style:family="paragraph" style:parent-style-name="Standard">
      <style:paragraph-properties fo:margin-left="3.5346in" fo:margin-right="2.8126in" fo:margin-top="0in" fo:margin-bottom="0in" style:contextual-spacing="false" fo:line-height="106%" fo:text-align="left" style:justify-single-word="false" fo:text-indent="0.3256in" style:auto-text-indent="false"/>
    </style:style>
    <style:style style:name="P99" style:family="paragraph" style:parent-style-name="Text_20_body">
      <style:paragraph-properties fo:margin-top="0.0035in" fo:margin-bottom="0in" style:contextual-spacing="false"/>
      <style:text-properties fo:font-size="8.5pt" fo:font-style="italic" style:font-size-asian="8.5pt" style:font-style-asian="italic"/>
    </style:style>
    <style:style style:name="P100" style:family="paragraph" style:parent-style-name="Standard">
      <style:paragraph-properties fo:margin-left="0.4598in" fo:margin-right="0in" fo:margin-top="0.0008in" fo:margin-bottom="0in" style:contextual-spacing="false" fo:text-align="center" style:justify-single-word="false" fo:text-indent="0in" style:auto-text-indent="false"/>
    </style:style>
    <style:style style:name="P101" style:family="paragraph" style:parent-style-name="Standard">
      <style:paragraph-properties fo:margin-left="0.4772in" fo:margin-right="0in" fo:margin-top="0.0043in" fo:margin-bottom="0in" style:contextual-spacing="false" fo:text-align="center" style:justify-single-word="false" fo:text-indent="0in" style:auto-text-indent="false"/>
    </style:style>
    <style:style style:name="P102" style:family="paragraph" style:parent-style-name="Text_20_body">
      <style:paragraph-properties fo:margin-top="0.0118in" fo:margin-bottom="0in" style:contextual-spacing="false"/>
      <style:text-properties fo:font-size="8.5pt" fo:font-style="italic" style:font-size-asian="8.5pt" style:font-style-asian="italic"/>
    </style:style>
    <style:style style:name="P103" style:family="paragraph" style:parent-style-name="Standard">
      <style:paragraph-properties fo:margin-left="0.3984in" fo:margin-right="0in" fo:margin-top="0in" fo:margin-bottom="0in" style:contextual-spacing="false" fo:text-align="center" style:justify-single-word="false" fo:text-indent="0in" style:auto-text-indent="false"/>
    </style:style>
    <style:style style:name="P104" style:family="paragraph" style:parent-style-name="Standard">
      <style:paragraph-properties fo:margin-left="0.4236in" fo:margin-right="0in" fo:margin-top="0.0047in" fo:margin-bottom="0in" style:contextual-spacing="false" fo:text-align="center" style:justify-single-word="false" fo:text-indent="0in" style:auto-text-indent="false"/>
    </style:style>
    <style:style style:name="P105" style:family="paragraph" style:parent-style-name="Standard">
      <style:paragraph-properties fo:margin-left="2.0256in" fo:margin-right="1.5846in" fo:margin-top="0in" fo:margin-bottom="0in" style:contextual-spacing="false" fo:line-height="102%" fo:text-align="justify" style:justify-single-word="false" fo:text-indent="0.0008in" style:auto-text-indent="false"/>
    </style:style>
    <style:style style:name="P106" style:family="paragraph" style:parent-style-name="Text_20_body">
      <style:paragraph-properties fo:margin-top="0.0083in" fo:margin-bottom="0in" style:contextual-spacing="false"/>
      <style:text-properties fo:font-size="8.5pt" fo:font-style="italic" style:font-size-asian="8.5pt" style:font-style-asian="italic"/>
    </style:style>
    <style:style style:name="P107" style:family="paragraph" style:parent-style-name="Standard">
      <style:paragraph-properties fo:margin-left="2.0264in" fo:margin-right="1.5992in" fo:margin-top="0in" fo:margin-bottom="0in" style:contextual-spacing="false" fo:line-height="103%" fo:text-align="justify" style:justify-single-word="false" fo:text-indent="0in" style:auto-text-indent="false"/>
    </style:style>
    <style:style style:name="P108" style:family="paragraph" style:parent-style-name="Text_20_body">
      <style:paragraph-properties fo:margin-top="0.0047in" fo:margin-bottom="0in" style:contextual-spacing="false"/>
      <style:text-properties fo:font-size="8.5pt" fo:font-style="italic" style:font-size-asian="8.5pt" style:font-style-asian="italic"/>
    </style:style>
    <style:style style:name="P109" style:family="paragraph" style:parent-style-name="List_20_Paragraph" style:list-style-name="WWNum1">
      <style:paragraph-properties fo:margin-left="2.0264in" fo:margin-right="1.5492in" fo:margin-top="0in" fo:margin-bottom="0in" style:contextual-spacing="false" fo:line-height="100%" fo:text-align="justify" style:justify-single-word="false" fo:text-indent="-0.0028in" style:auto-text-indent="false">
        <style:tab-stops>
          <style:tab-stop style:position="2.0264in"/>
          <style:tab-stop style:position="2.1465in"/>
        </style:tab-stops>
      </style:paragraph-properties>
    </style:style>
    <style:style style:name="P110" style:family="paragraph" style:parent-style-name="List_20_Paragraph" style:list-style-name="WWNum1">
      <style:paragraph-properties fo:margin-left="2.2626in" fo:margin-right="0in" fo:margin-top="0in" fo:margin-bottom="0in" style:contextual-spacing="false" fo:line-height="0.1398in" fo:text-align="justify" style:justify-single-word="false" fo:text-indent="-0.239in" style:auto-text-indent="false">
        <style:tab-stops>
          <style:tab-stop style:position="2.2626in"/>
        </style:tab-stops>
      </style:paragraph-properties>
    </style:style>
    <style:style style:name="P111" style:family="paragraph" style:parent-style-name="Standard">
      <style:paragraph-properties fo:margin-left="2.0256in" fo:margin-right="1.5429in" fo:margin-top="0.0075in" fo:margin-bottom="0in" style:contextual-spacing="false" fo:line-height="104%" fo:text-align="justify" style:justify-single-word="false" fo:text-indent="0in" style:auto-text-indent="false"/>
    </style:style>
    <style:style style:name="P112" style:family="paragraph" style:parent-style-name="Text_20_body">
      <style:paragraph-properties fo:margin-top="0.0063in" fo:margin-bottom="0in" style:contextual-spacing="false"/>
      <style:text-properties fo:font-size="2.5pt" fo:font-style="italic" style:font-size-asian="2.5pt" style:font-style-asian="italic"/>
    </style:style>
    <style:style style:name="P113" style:family="paragraph" style:parent-style-name="Text_20_body" style:master-page-name="Converted7">
      <style:paragraph-properties style:page-number="auto"/>
      <style:text-properties fo:font-size="8.5pt" fo:font-style="italic" style:font-size-asian="8.5pt" style:font-style-asian="italic"/>
    </style:style>
    <style:style style:name="P114" style:family="paragraph" style:parent-style-name="Text_20_body">
      <style:text-properties fo:font-size="8.5pt" fo:font-style="italic" style:font-size-asian="8.5pt" style:font-style-asian="italic"/>
    </style:style>
    <style:style style:name="P115" style:family="paragraph" style:parent-style-name="Text_20_body">
      <style:paragraph-properties fo:margin-top="0.1126in" fo:margin-bottom="0in" style:contextual-spacing="false"/>
      <style:text-properties fo:font-size="8.5pt" fo:font-style="italic" style:font-size-asian="8.5pt" style:font-style-asian="italic"/>
    </style:style>
    <style:style style:name="P116" style:family="paragraph" style:parent-style-name="List_20_Paragraph" style:list-style-name="WWNum1">
      <style:paragraph-properties fo:margin-left="2.0256in" fo:margin-right="1.5492in" fo:margin-top="0in" fo:margin-bottom="0in" style:contextual-spacing="false" fo:line-height="104%" fo:text-align="justify" style:justify-single-word="false" fo:text-indent="-0.002in" style:auto-text-indent="false">
        <style:tab-stops>
          <style:tab-stop style:position="2.0256in"/>
          <style:tab-stop style:position="2.2256in"/>
        </style:tab-stops>
      </style:paragraph-properties>
    </style:style>
    <style:style style:name="P117" style:family="paragraph" style:parent-style-name="List_20_Paragraph" style:list-style-name="WWNum1">
      <style:paragraph-properties fo:margin-left="2.0264in" fo:margin-right="1.5437in" fo:margin-top="0in" fo:margin-bottom="0in" style:contextual-spacing="false" fo:line-height="105%" fo:text-align="justify" style:justify-single-word="false" fo:text-indent="-0.0055in" style:auto-text-indent="false">
        <style:tab-stops>
          <style:tab-stop style:position="2.0264in"/>
          <style:tab-stop style:position="2.2598in"/>
        </style:tab-stops>
      </style:paragraph-properties>
    </style:style>
    <style:style style:name="P118" style:family="paragraph" style:parent-style-name="List_20_Paragraph" style:list-style-name="WWNum1">
      <style:paragraph-properties fo:margin-left="2.0272in" fo:margin-right="1.548in" fo:margin-top="0in" fo:margin-bottom="0in" style:contextual-spacing="false" fo:line-height="104%" fo:text-align="justify" style:justify-single-word="false" fo:text-indent="-0.0008in" style:auto-text-indent="false">
        <style:tab-stops>
          <style:tab-stop style:position="2.0272in"/>
          <style:tab-stop style:position="2.1736in"/>
        </style:tab-stops>
      </style:paragraph-properties>
    </style:style>
    <style:style style:name="P119" style:family="paragraph" style:parent-style-name="List_20_Paragraph" style:list-style-name="WWNum1">
      <style:paragraph-properties fo:margin-left="2.028in" fo:margin-right="1.5465in" fo:margin-top="0in" fo:margin-bottom="0in" style:contextual-spacing="false" fo:line-height="104%" fo:text-align="justify" style:justify-single-word="false" fo:text-indent="-0.0016in" style:auto-text-indent="false">
        <style:tab-stops>
          <style:tab-stop style:position="2.028in"/>
          <style:tab-stop style:position="2.2165in"/>
        </style:tab-stops>
      </style:paragraph-properties>
    </style:style>
    <style:style style:name="P120" style:family="paragraph" style:parent-style-name="List_20_Paragraph" style:list-style-name="WWNum1">
      <style:paragraph-properties fo:margin-left="2.0272in" fo:margin-right="1.5472in" fo:margin-top="0in" fo:margin-bottom="0in" style:contextual-spacing="false" fo:line-height="104%" fo:text-align="justify" style:justify-single-word="false" fo:text-indent="-0.0008in" style:auto-text-indent="false">
        <style:tab-stops>
          <style:tab-stop style:position="2.0272in"/>
          <style:tab-stop style:position="2.2626in"/>
        </style:tab-stops>
      </style:paragraph-properties>
    </style:style>
    <style:style style:name="P121" style:family="paragraph" style:parent-style-name="List_20_Paragraph" style:list-style-name="WWNum1">
      <style:paragraph-properties fo:margin-left="2.0256in" fo:margin-right="1.5508in" fo:margin-top="0in" fo:margin-bottom="0in" style:contextual-spacing="false" fo:line-height="104%" fo:text-align="justify" style:justify-single-word="false" fo:text-indent="0in" style:auto-text-indent="false">
        <style:tab-stops>
          <style:tab-stop style:position="2.3417in"/>
        </style:tab-stops>
      </style:paragraph-properties>
    </style:style>
    <style:style style:name="P122" style:family="paragraph" style:parent-style-name="List_20_Paragraph" style:list-style-name="WWNum1">
      <style:paragraph-properties fo:margin-left="2.0283in" fo:margin-right="1.5457in" fo:margin-top="0in" fo:margin-bottom="0in" style:contextual-spacing="false" fo:line-height="106%" fo:text-align="justify" style:justify-single-word="false" fo:text-indent="-0.0083in" style:auto-text-indent="false">
        <style:tab-stops>
          <style:tab-stop style:position="2.0283in"/>
          <style:tab-stop style:position="2.2256in"/>
        </style:tab-stops>
      </style:paragraph-properties>
    </style:style>
    <style:style style:name="P123" style:family="paragraph" style:parent-style-name="List_20_Paragraph" style:list-style-name="WWNum1">
      <style:paragraph-properties fo:margin-left="2.028in" fo:margin-right="1.5472in" fo:margin-top="0in" fo:margin-bottom="0in" style:contextual-spacing="false" fo:line-height="104%" fo:text-align="justify" style:justify-single-word="false" fo:text-indent="0.0035in" style:auto-text-indent="false">
        <style:tab-stops>
          <style:tab-stop style:position="2.1972in"/>
        </style:tab-stops>
      </style:paragraph-properties>
    </style:style>
    <style:style style:name="P124" style:family="paragraph" style:parent-style-name="List_20_Paragraph" style:list-style-name="WWNum1">
      <style:paragraph-properties fo:margin-left="2.0272in" fo:margin-right="1.5457in" fo:margin-top="0in" fo:margin-bottom="0in" style:contextual-spacing="false" fo:line-height="104%" fo:text-align="justify" style:justify-single-word="false" fo:text-indent="0.0043in" style:auto-text-indent="false">
        <style:tab-stops>
          <style:tab-stop style:position="2.2429in"/>
        </style:tab-stops>
      </style:paragraph-properties>
    </style:style>
    <style:style style:name="P125" style:family="paragraph" style:parent-style-name="List_20_Paragraph" style:list-style-name="WWNum1">
      <style:paragraph-properties fo:margin-left="2.028in" fo:margin-right="1.5102in" fo:margin-top="0in" fo:margin-bottom="0in" style:contextual-spacing="false" fo:line-height="103%" fo:text-align="left" style:justify-single-word="false" fo:text-indent="0.0035in" style:auto-text-indent="false">
        <style:tab-stops>
          <style:tab-stop style:position="2.3055in"/>
        </style:tab-stops>
      </style:paragraph-properties>
    </style:style>
    <style:style style:name="P126" style:family="paragraph" style:parent-style-name="List_20_Paragraph" style:list-style-name="WWNum1">
      <style:paragraph-properties fo:margin-left="2.0272in" fo:margin-right="1.5465in" fo:margin-top="0in" fo:margin-bottom="0in" style:contextual-spacing="false" fo:line-height="103%" fo:text-align="left" style:justify-single-word="false" fo:text-indent="0.0043in" style:auto-text-indent="false">
        <style:tab-stops>
          <style:tab-stop style:position="2.3047in"/>
        </style:tab-stops>
      </style:paragraph-properties>
    </style:style>
    <style:style style:name="P127" style:family="paragraph" style:parent-style-name="List_20_Paragraph" style:list-style-name="WWNum1">
      <style:paragraph-properties fo:margin-left="2.028in" fo:margin-right="1.6016in" fo:margin-top="0.0008in" fo:margin-bottom="0in" style:contextual-spacing="false" fo:line-height="104%" fo:text-align="justify" style:justify-single-word="false" fo:text-indent="0.0028in" style:auto-text-indent="false">
        <style:tab-stops>
          <style:tab-stop style:position="2.302in"/>
        </style:tab-stops>
      </style:paragraph-properties>
    </style:style>
    <style:style style:name="P128" style:family="paragraph" style:parent-style-name="Text_20_body">
      <style:paragraph-properties fo:margin-top="0.0075in" fo:margin-bottom="0in" style:contextual-spacing="false"/>
      <style:text-properties fo:font-size="8.5pt" fo:font-style="italic" style:font-size-asian="8.5pt" style:font-style-asian="italic"/>
    </style:style>
    <style:style style:name="P129" style:family="paragraph" style:parent-style-name="Standard">
      <style:paragraph-properties fo:margin-left="2.0272in" fo:margin-right="1.5992in" fo:margin-top="0in" fo:margin-bottom="0in" style:contextual-spacing="false" fo:line-height="105%" fo:text-align="justify" style:justify-single-word="false" fo:text-indent="-0.0008in" style:auto-text-indent="false"/>
    </style:style>
    <style:style style:name="P130" style:family="paragraph" style:parent-style-name="Text_20_body">
      <style:paragraph-properties fo:margin-top="0.0028in" fo:margin-bottom="0in" style:contextual-spacing="false"/>
      <style:text-properties fo:font-size="2.5pt" fo:font-style="italic" style:font-size-asian="2.5pt" style:font-style-asian="italic"/>
    </style:style>
    <style:style style:name="P131" style:family="paragraph" style:parent-style-name="Text_20_body" style:master-page-name="Converted8">
      <style:paragraph-properties style:page-number="auto"/>
      <style:text-properties fo:font-size="8.5pt" fo:font-style="italic" style:font-size-asian="8.5pt" style:font-style-asian="italic"/>
    </style:style>
    <style:style style:name="P132" style:family="paragraph" style:parent-style-name="List_20_Paragraph" style:list-style-name="WWNum2">
      <style:paragraph-properties fo:margin-left="2.1228in" fo:margin-right="0in" fo:margin-top="0in" fo:margin-bottom="0in" style:contextual-spacing="false" fo:line-height="0.1319in" fo:text-align="justify" style:justify-single-word="false" fo:text-indent="-0.0992in" style:auto-text-indent="false">
        <style:tab-stops>
          <style:tab-stop style:position="2.1228in"/>
        </style:tab-stops>
      </style:paragraph-properties>
    </style:style>
    <style:style style:name="P133" style:family="paragraph" style:parent-style-name="List_20_Paragraph" style:list-style-name="WWNum2">
      <style:paragraph-properties fo:margin-left="2.028in" fo:margin-right="1.5965in" fo:margin-top="0in" fo:margin-bottom="0in" style:contextual-spacing="false" fo:line-height="103%" fo:text-align="justify" style:justify-single-word="false" fo:text-indent="-0.002in" style:auto-text-indent="false">
        <style:tab-stops>
          <style:tab-stop style:position="2.028in"/>
          <style:tab-stop style:position="2.2134in"/>
        </style:tab-stops>
      </style:paragraph-properties>
    </style:style>
    <style:style style:name="P134" style:family="paragraph" style:parent-style-name="List_20_Paragraph" style:list-style-name="WWNum2">
      <style:paragraph-properties fo:margin-left="2.0256in" fo:margin-right="1.6028in" fo:margin-top="0in" fo:margin-bottom="0in" style:contextual-spacing="false" fo:line-height="103%" fo:text-align="justify" style:justify-single-word="false" fo:text-indent="0.0008in" style:auto-text-indent="false">
        <style:tab-stops>
          <style:tab-stop style:position="2.1992in"/>
        </style:tab-stops>
      </style:paragraph-properties>
    </style:style>
    <style:style style:name="P135" style:family="paragraph" style:parent-style-name="List_20_Paragraph" style:list-style-name="WWNum2">
      <style:paragraph-properties fo:margin-left="2.0264in" fo:margin-right="1.6016in" fo:margin-top="0.1291in" fo:margin-bottom="0in" style:contextual-spacing="false" fo:line-height="104%" fo:text-align="justify" style:justify-single-word="false" fo:text-indent="-0.0028in" style:auto-text-indent="false">
        <style:tab-stops>
          <style:tab-stop style:position="2.0264in"/>
          <style:tab-stop style:position="2.172in"/>
        </style:tab-stops>
      </style:paragraph-properties>
    </style:style>
    <style:style style:name="P136" style:family="paragraph" style:parent-style-name="List_20_Paragraph" style:list-style-name="WWNum2">
      <style:paragraph-properties fo:margin-left="2.0256in" fo:margin-right="1.6in" fo:margin-top="0.1339in" fo:margin-bottom="0in" style:contextual-spacing="false" fo:line-height="104%" fo:text-align="justify" style:justify-single-word="false" fo:text-indent="-0.002in" style:auto-text-indent="false">
        <style:tab-stops>
          <style:tab-stop style:position="2.0256in"/>
          <style:tab-stop style:position="2.2654in"/>
        </style:tab-stops>
      </style:paragraph-properties>
    </style:style>
    <style:style style:name="P137" style:family="paragraph" style:parent-style-name="List_20_Paragraph" style:list-style-name="WWNum2">
      <style:paragraph-properties fo:margin-left="2.028in" fo:margin-right="1.6in" fo:margin-top="0.1272in" fo:margin-bottom="0in" style:contextual-spacing="false" fo:line-height="104%" fo:text-align="justify" style:justify-single-word="false" fo:text-indent="-0.0043in" style:auto-text-indent="false">
        <style:tab-stops>
          <style:tab-stop style:position="2.028in"/>
          <style:tab-stop style:position="2.2291in"/>
        </style:tab-stops>
      </style:paragraph-properties>
    </style:style>
    <style:style style:name="P138" style:family="paragraph" style:parent-style-name="List_20_Paragraph" style:list-style-name="WWNum2">
      <style:paragraph-properties fo:margin-left="2.1535in" fo:margin-right="0in" fo:margin-top="0in" fo:margin-bottom="0in" style:contextual-spacing="false" fo:line-height="100%" fo:text-align="left" style:justify-single-word="false" fo:text-indent="-0.1272in" style:auto-text-indent="false">
        <style:tab-stops>
          <style:tab-stop style:position="2.1535in"/>
        </style:tab-stops>
      </style:paragraph-properties>
    </style:style>
    <style:style style:name="P139" style:family="paragraph" style:parent-style-name="List_20_Paragraph" style:list-style-name="WWNum2">
      <style:paragraph-properties fo:margin-left="2.189in" fo:margin-right="0in" fo:margin-top="0.0075in" fo:margin-bottom="0in" style:contextual-spacing="false" fo:line-height="100%" fo:text-align="left" style:justify-single-word="false" fo:text-indent="-0.1634in" style:auto-text-indent="false">
        <style:tab-stops>
          <style:tab-stop style:position="2.189in"/>
        </style:tab-stops>
      </style:paragraph-properties>
    </style:style>
    <style:style style:name="P140" style:family="paragraph" style:parent-style-name="List_20_Paragraph" style:list-style-name="WWNum2">
      <style:paragraph-properties fo:margin-left="2.1925in" fo:margin-right="0in" fo:margin-top="0.0047in" fo:margin-bottom="0in" style:contextual-spacing="false" fo:line-height="100%" fo:text-align="left" style:justify-single-word="false" fo:text-indent="-0.1654in" style:auto-text-indent="false">
        <style:tab-stops>
          <style:tab-stop style:position="2.1925in"/>
        </style:tab-stops>
      </style:paragraph-properties>
    </style:style>
    <style:style style:name="P141" style:family="paragraph" style:parent-style-name="List_20_Paragraph" style:list-style-name="WWNum2">
      <style:paragraph-properties fo:margin-left="2.1799in" fo:margin-right="0in" fo:margin-top="0.0075in" fo:margin-bottom="0in" style:contextual-spacing="false" fo:line-height="100%" fo:text-align="left" style:justify-single-word="false" fo:text-indent="-0.152in" style:auto-text-indent="false">
        <style:tab-stops>
          <style:tab-stop style:position="2.1799in"/>
        </style:tab-stops>
      </style:paragraph-properties>
    </style:style>
    <style:style style:name="P142" style:family="paragraph" style:parent-style-name="List_20_Paragraph" style:list-style-name="WWNum2">
      <style:paragraph-properties fo:margin-left="2.0283in" fo:margin-right="1.6083in" fo:margin-top="0.0043in" fo:margin-bottom="0in" style:contextual-spacing="false" fo:line-height="103%" fo:text-align="left" style:justify-single-word="false" fo:text-indent="-0.0008in" style:auto-text-indent="false">
        <style:tab-stops>
          <style:tab-stop style:position="2.0283in"/>
          <style:tab-stop style:position="2.2811in"/>
        </style:tab-stops>
      </style:paragraph-properties>
    </style:style>
    <style:style style:name="P143" style:family="paragraph" style:parent-style-name="List_20_Paragraph" style:list-style-name="WWNum2">
      <style:paragraph-properties fo:margin-left="2.2035in" fo:margin-right="0in" fo:margin-top="0in" fo:margin-bottom="0in" style:contextual-spacing="false" fo:line-height="0.1319in" fo:text-align="left" style:justify-single-word="false" fo:text-indent="-0.1772in" style:auto-text-indent="false">
        <style:tab-stops>
          <style:tab-stop style:position="2.2035in"/>
        </style:tab-stops>
      </style:paragraph-properties>
    </style:style>
    <style:style style:name="P144" style:family="paragraph" style:parent-style-name="List_20_Paragraph" style:list-style-name="WWNum2">
      <style:paragraph-properties fo:margin-left="2.028in" fo:margin-right="1.6008in" fo:margin-top="0in" fo:margin-bottom="0in" style:contextual-spacing="false" fo:line-height="103%" fo:text-align="left" style:justify-single-word="false" fo:text-indent="-0.002in" style:auto-text-indent="false">
        <style:tab-stops>
          <style:tab-stop style:position="2.028in"/>
          <style:tab-stop style:position="2.211in"/>
        </style:tab-stops>
      </style:paragraph-properties>
    </style:style>
    <style:style style:name="P145" style:family="paragraph" style:parent-style-name="List_20_Paragraph" style:list-style-name="WWNum2">
      <style:paragraph-properties fo:margin-left="2.2193in" fo:margin-right="0in" fo:margin-top="0in" fo:margin-bottom="0in" style:contextual-spacing="false" fo:line-height="0.1398in" fo:text-align="left" style:justify-single-word="false" fo:text-indent="-0.1925in" style:auto-text-indent="false">
        <style:tab-stops>
          <style:tab-stop style:position="2.2193in"/>
        </style:tab-stops>
      </style:paragraph-properties>
    </style:style>
    <style:style style:name="P146" style:family="paragraph" style:parent-style-name="List_20_Paragraph" style:list-style-name="WWNum2">
      <style:paragraph-properties fo:margin-left="2.172in" fo:margin-right="0in" fo:margin-top="0.0008in" fo:margin-bottom="0in" style:contextual-spacing="false" fo:line-height="100%" fo:text-align="left" style:justify-single-word="false" fo:text-indent="-0.1445in" style:auto-text-indent="false">
        <style:tab-stops>
          <style:tab-stop style:position="2.172in"/>
        </style:tab-stops>
      </style:paragraph-properties>
    </style:style>
    <style:style style:name="P147" style:family="paragraph" style:parent-style-name="Standard">
      <style:paragraph-properties fo:margin-left="2.022in" fo:margin-right="1.5965in" fo:margin-top="0in" fo:margin-bottom="0in" style:contextual-spacing="false" fo:line-height="104%" fo:text-align="justify" style:justify-single-word="false" fo:text-indent="0.0008in" style:auto-text-indent="false"/>
    </style:style>
    <style:style style:name="P148" style:family="paragraph" style:parent-style-name="Standard">
      <style:paragraph-properties fo:margin-left="2.028in" fo:margin-right="1.5953in" fo:margin-top="0in" fo:margin-bottom="0in" style:contextual-spacing="false" fo:line-height="106%" fo:text-align="justify" style:justify-single-word="false" fo:text-indent="-0.002in" style:auto-text-indent="false"/>
    </style:style>
    <style:style style:name="P149" style:family="paragraph" style:parent-style-name="List_20_Paragraph" style:list-style-name="WWNum2">
      <style:paragraph-properties fo:margin-left="2.028in" fo:margin-right="1.6035in" fo:margin-top="0.072in" fo:margin-bottom="0.0047in" style:contextual-spacing="false" fo:line-height="106%" fo:text-align="justify" style:justify-single-word="false" fo:text-indent="-0.0043in" style:auto-text-indent="false">
        <style:tab-stops>
          <style:tab-stop style:position="2.028in"/>
          <style:tab-stop style:position="2.1327in"/>
        </style:tab-stops>
      </style:paragraph-properties>
    </style:style>
    <style:style style:name="P150" style:family="paragraph" style:parent-style-name="Standard">
      <style:paragraph-properties fo:margin-left="0.8827in" fo:margin-right="0in" fo:margin-top="0in" fo:margin-bottom="0in" style:contextual-spacing="false" fo:line-height="0.1134in" fo:text-indent="0in" style:auto-text-indent="false"/>
    </style:style>
    <style:style style:name="P151" style:family="paragraph" style:parent-style-name="Text_20_body" style:master-page-name="Converted9">
      <style:paragraph-properties style:page-number="10"/>
      <style:text-properties fo:font-size="8.5pt" fo:font-style="italic" style:font-size-asian="8.5pt" style:font-style-asian="italic"/>
    </style:style>
    <style:style style:name="P152" style:family="paragraph" style:parent-style-name="Text_20_body">
      <style:paragraph-properties fo:margin-top="0.078in" fo:margin-bottom="0in" style:contextual-spacing="false"/>
      <style:text-properties fo:font-size="8.5pt" fo:font-style="italic" style:font-size-asian="8.5pt" style:font-style-asian="italic"/>
    </style:style>
    <style:style style:name="P153" style:family="paragraph" style:parent-style-name="List_20_Paragraph" style:list-style-name="WWNum2">
      <style:paragraph-properties fo:margin-left="2.028in" fo:margin-right="1.611in" fo:margin-top="0in" fo:margin-bottom="0in" style:contextual-spacing="false" fo:line-height="95%" fo:text-align="left" style:justify-single-word="false" fo:text-indent="0.0016in" style:auto-text-indent="false">
        <style:tab-stops>
          <style:tab-stop style:position="2.198in"/>
        </style:tab-stops>
      </style:paragraph-properties>
    </style:style>
    <style:style style:name="P154" style:family="paragraph" style:parent-style-name="List_20_Paragraph" style:list-style-name="WWNum2">
      <style:paragraph-properties fo:margin-left="2.1953in" fo:margin-right="0in" fo:margin-top="0.002in" fo:margin-bottom="0in" style:contextual-spacing="false" fo:line-height="100%" fo:text-align="left" style:justify-single-word="false" fo:text-indent="-0.1654in" style:auto-text-indent="false">
        <style:tab-stops>
          <style:tab-stop style:position="2.1953in"/>
        </style:tab-stops>
      </style:paragraph-properties>
    </style:style>
    <style:style style:name="P155" style:family="paragraph" style:parent-style-name="List_20_Paragraph" style:list-style-name="WWNum2">
      <style:paragraph-properties fo:margin-left="2.1819in" fo:margin-right="0in" fo:margin-top="0.0075in" fo:margin-bottom="0in" style:contextual-spacing="false" fo:line-height="100%" fo:text-align="left" style:justify-single-word="false" fo:text-indent="-0.1543in" style:auto-text-indent="false">
        <style:tab-stops>
          <style:tab-stop style:position="2.1819in"/>
        </style:tab-stops>
      </style:paragraph-properties>
    </style:style>
    <style:style style:name="P156" style:family="paragraph" style:parent-style-name="List_20_Paragraph" style:list-style-name="WWNum2">
      <style:paragraph-properties fo:margin-left="2.028in" fo:margin-right="1.6043in" fo:margin-top="0.0008in" fo:margin-bottom="0in" style:contextual-spacing="false" fo:line-height="106%" fo:text-align="left" style:justify-single-word="false" fo:text-indent="-0.0043in" style:auto-text-indent="false">
        <style:tab-stops>
          <style:tab-stop style:position="2.028in"/>
          <style:tab-stop style:position="2.2154in"/>
        </style:tab-stops>
      </style:paragraph-properties>
    </style:style>
    <style:style style:name="P157" style:family="paragraph" style:parent-style-name="List_20_Paragraph" style:list-style-name="WWNum2">
      <style:paragraph-properties fo:margin-left="2.2193in" fo:margin-right="0in" fo:margin-top="0in" fo:margin-bottom="0in" style:contextual-spacing="false" fo:line-height="0.1244in" fo:text-align="left" style:justify-single-word="false" fo:text-indent="-0.1902in" style:auto-text-indent="false">
        <style:tab-stops>
          <style:tab-stop style:position="2.2193in"/>
        </style:tab-stops>
      </style:paragraph-properties>
    </style:style>
    <style:style style:name="P158" style:family="paragraph" style:parent-style-name="List_20_Paragraph" style:list-style-name="WWNum2">
      <style:paragraph-properties fo:margin-left="2.1929in" fo:margin-right="0in" fo:margin-top="0in" fo:margin-bottom="0in" style:contextual-spacing="false" fo:line-height="0.1528in" fo:text-align="left" style:justify-single-word="false" fo:text-indent="-0.1634in" style:auto-text-indent="false">
        <style:tab-stops>
          <style:tab-stop style:position="2.1929in"/>
        </style:tab-stops>
      </style:paragraph-properties>
    </style:style>
    <style:style style:name="P159" style:family="paragraph" style:parent-style-name="List_20_Paragraph" style:list-style-name="WWNum2">
      <style:paragraph-properties fo:margin-left="2.2244in" fo:margin-right="0in" fo:margin-top="0.002in" fo:margin-bottom="0in" style:contextual-spacing="false" fo:line-height="100%" fo:text-align="left" style:justify-single-word="false" fo:text-indent="-0.1965in" style:auto-text-indent="false">
        <style:tab-stops>
          <style:tab-stop style:position="2.2244in"/>
        </style:tab-stops>
      </style:paragraph-properties>
    </style:style>
    <style:style style:name="P160" style:family="paragraph" style:parent-style-name="Text_20_body">
      <style:paragraph-properties fo:margin-top="0.0091in" fo:margin-bottom="0in" style:contextual-spacing="false"/>
      <style:text-properties fo:font-size="8.5pt" fo:font-style="italic" style:font-size-asian="8.5pt" style:font-style-asian="italic"/>
    </style:style>
    <style:style style:name="P161" style:family="paragraph" style:parent-style-name="List_20_Paragraph" style:list-style-name="WWNum2">
      <style:paragraph-properties fo:margin-left="2.028in" fo:margin-right="1.6083in" fo:margin-top="0in" fo:margin-bottom="0in" style:contextual-spacing="false" fo:line-height="104%" fo:text-align="justify" style:justify-single-word="false" fo:text-indent="-0.0043in" style:auto-text-indent="false">
        <style:tab-stops>
          <style:tab-stop style:position="2.028in"/>
          <style:tab-stop style:position="2.2252in"/>
        </style:tab-stops>
      </style:paragraph-properties>
    </style:style>
    <style:style style:name="P162" style:family="paragraph" style:parent-style-name="List_20_Paragraph" style:list-style-name="WWNum2">
      <style:paragraph-properties fo:margin-left="2.0307in" fo:margin-right="1.6118in" fo:margin-top="0.0035in" fo:margin-bottom="0in" style:contextual-spacing="false" fo:line-height="103%" fo:text-align="justify" style:justify-single-word="false" fo:text-indent="-0.002in" style:auto-text-indent="false">
        <style:tab-stops>
          <style:tab-stop style:position="2.0307in"/>
          <style:tab-stop style:position="2.2362in"/>
        </style:tab-stops>
      </style:paragraph-properties>
    </style:style>
    <style:style style:name="P163" style:family="paragraph" style:parent-style-name="List_20_Paragraph" style:list-style-name="WWNum2">
      <style:paragraph-properties fo:margin-left="2.028in" fo:margin-right="1.6016in" fo:margin-top="0.0008in" fo:margin-bottom="0in" style:contextual-spacing="false" fo:line-height="104%" fo:text-align="justify" style:justify-single-word="false" fo:text-indent="0.002in" style:auto-text-indent="false">
        <style:tab-stops>
          <style:tab-stop style:position="2.2299in"/>
        </style:tab-stops>
      </style:paragraph-properties>
    </style:style>
    <style:style style:name="P164" style:family="paragraph" style:parent-style-name="List_20_Paragraph" style:list-style-name="WWNum2">
      <style:paragraph-properties fo:margin-left="2.1783in" fo:margin-right="0in" fo:margin-top="0.0008in" fo:margin-bottom="0in" style:contextual-spacing="false" fo:line-height="100%" fo:text-align="left" style:justify-single-word="false" fo:text-indent="-0.1508in" style:auto-text-indent="false">
        <style:tab-stops>
          <style:tab-stop style:position="2.1783in"/>
        </style:tab-stops>
      </style:paragraph-properties>
    </style:style>
    <style:style style:name="P165" style:family="paragraph" style:parent-style-name="List_20_Paragraph" style:list-style-name="WWNum2">
      <style:paragraph-properties fo:margin-left="2.1965in" fo:margin-right="0in" fo:margin-top="0.0075in" fo:margin-bottom="0in" style:contextual-spacing="false" fo:line-height="100%" fo:text-align="left" style:justify-single-word="false" fo:text-indent="-0.1689in" style:auto-text-indent="false">
        <style:tab-stops>
          <style:tab-stop style:position="2.1965in"/>
        </style:tab-stops>
      </style:paragraph-properties>
    </style:style>
    <style:style style:name="P166" style:family="paragraph" style:parent-style-name="List_20_Paragraph" style:list-style-name="WWNum2">
      <style:paragraph-properties fo:margin-left="2.1882in" fo:margin-right="0in" fo:margin-top="0.0043in" fo:margin-bottom="0in" style:contextual-spacing="false" fo:line-height="100%" fo:text-align="left" style:justify-single-word="false" fo:text-indent="-0.1602in" style:auto-text-indent="false">
        <style:tab-stops>
          <style:tab-stop style:position="2.1882in"/>
        </style:tab-stops>
      </style:paragraph-properties>
    </style:style>
    <style:style style:name="P167" style:family="paragraph" style:parent-style-name="List_20_Paragraph" style:list-style-name="WWNum2">
      <style:paragraph-properties fo:margin-left="2.0283in" fo:margin-right="1.6047in" fo:margin-top="0.0008in" fo:margin-bottom="0in" style:contextual-spacing="false" fo:line-height="103%" fo:text-align="justify" style:justify-single-word="false" fo:text-indent="-0.0047in" style:auto-text-indent="false">
        <style:tab-stops>
          <style:tab-stop style:position="2.0283in"/>
          <style:tab-stop style:position="2.2457in"/>
        </style:tab-stops>
      </style:paragraph-properties>
    </style:style>
    <style:style style:name="P168" style:family="paragraph" style:parent-style-name="List_20_Paragraph" style:list-style-name="WWNum2">
      <style:paragraph-properties fo:margin-left="2.1909in" fo:margin-right="0in" fo:margin-top="0.0043in" fo:margin-bottom="0in" style:contextual-spacing="false" fo:line-height="100%" fo:text-align="left" style:justify-single-word="false" fo:text-indent="-0.1618in" style:auto-text-indent="false">
        <style:tab-stops>
          <style:tab-stop style:position="2.1909in"/>
        </style:tab-stops>
      </style:paragraph-properties>
    </style:style>
    <style:style style:name="P169" style:family="paragraph" style:parent-style-name="List_20_Paragraph" style:list-style-name="WWNum2">
      <style:paragraph-properties fo:margin-left="2.1953in" fo:margin-right="0in" fo:margin-top="0.0043in" fo:margin-bottom="0in" style:contextual-spacing="false" fo:line-height="100%" fo:text-align="left" style:justify-single-word="false" fo:text-indent="-0.1654in" style:auto-text-indent="false">
        <style:tab-stops>
          <style:tab-stop style:position="2.1953in"/>
        </style:tab-stops>
      </style:paragraph-properties>
    </style:style>
    <style:style style:name="P170" style:family="paragraph" style:parent-style-name="List_20_Paragraph" style:list-style-name="WWNum2">
      <style:paragraph-properties fo:margin-left="2.1807in" fo:margin-right="0in" fo:margin-top="0.0043in" fo:margin-bottom="0in" style:contextual-spacing="false" fo:line-height="100%" fo:text-align="left" style:justify-single-word="false" fo:text-indent="-0.1528in" style:auto-text-indent="false">
        <style:tab-stops>
          <style:tab-stop style:position="2.1807in"/>
        </style:tab-stops>
      </style:paragraph-properties>
    </style:style>
    <style:style style:name="P171" style:family="paragraph" style:parent-style-name="List_20_Paragraph" style:list-style-name="WWNum2">
      <style:paragraph-properties fo:margin-left="2.1929in" fo:margin-right="0in" fo:margin-top="0.0083in" fo:margin-bottom="0in" style:contextual-spacing="false" fo:line-height="100%" fo:text-align="left" style:justify-single-word="false" fo:text-indent="-0.1654in" style:auto-text-indent="false">
        <style:tab-stops>
          <style:tab-stop style:position="2.1929in"/>
        </style:tab-stops>
      </style:paragraph-properties>
    </style:style>
    <style:style style:name="P172" style:family="paragraph" style:parent-style-name="List_20_Paragraph" style:list-style-name="WWNum2">
      <style:paragraph-properties fo:margin-left="2.1563in" fo:margin-right="0in" fo:margin-top="0in" fo:margin-bottom="0in" style:contextual-spacing="false" fo:line-height="100%" fo:text-align="left" style:justify-single-word="false" fo:text-indent="-0.1272in" style:auto-text-indent="false">
        <style:tab-stops>
          <style:tab-stop style:position="2.1563in"/>
        </style:tab-stops>
      </style:paragraph-properties>
    </style:style>
    <style:style style:name="P173" style:family="paragraph" style:parent-style-name="List_20_Paragraph" style:list-style-name="WWNum2">
      <style:paragraph-properties fo:margin-left="2.1909in" fo:margin-right="0in" fo:margin-top="0.0075in" fo:margin-bottom="0in" style:contextual-spacing="false" fo:line-height="100%" fo:text-align="left" style:justify-single-word="false" fo:text-indent="-0.1618in" style:auto-text-indent="false">
        <style:tab-stops>
          <style:tab-stop style:position="2.1909in"/>
        </style:tab-stops>
      </style:paragraph-properties>
    </style:style>
    <style:style style:name="P174" style:family="paragraph" style:parent-style-name="List_20_Paragraph" style:list-style-name="WWNum2">
      <style:paragraph-properties fo:margin-left="2.189in" fo:margin-right="0in" fo:margin-top="0.0047in" fo:margin-bottom="0in" style:contextual-spacing="false" fo:line-height="100%" fo:text-align="left" style:justify-single-word="false" fo:text-indent="-0.1591in" style:auto-text-indent="false">
        <style:tab-stops>
          <style:tab-stop style:position="2.189in"/>
        </style:tab-stops>
      </style:paragraph-properties>
    </style:style>
    <style:style style:name="P175" style:family="paragraph" style:parent-style-name="List_20_Paragraph" style:list-style-name="WWNum2">
      <style:paragraph-properties fo:margin-left="2.028in" fo:margin-right="1.6047in" fo:margin-top="0.0043in" fo:margin-bottom="0in" style:contextual-spacing="false" fo:line-height="106%" fo:text-align="left" style:justify-single-word="false" fo:text-indent="0in" style:auto-text-indent="false">
        <style:tab-stops>
          <style:tab-stop style:position="2.1882in"/>
        </style:tab-stops>
      </style:paragraph-properties>
    </style:style>
    <style:style style:name="P176" style:family="paragraph" style:parent-style-name="List_20_Paragraph" style:list-style-name="WWNum2">
      <style:paragraph-properties fo:margin-left="2.1937in" fo:margin-right="0in" fo:margin-top="0in" fo:margin-bottom="0in" style:contextual-spacing="false" fo:line-height="0.1319in" fo:text-align="left" style:justify-single-word="false" fo:text-indent="-0.1661in" style:auto-text-indent="false">
        <style:tab-stops>
          <style:tab-stop style:position="2.1937in"/>
        </style:tab-stops>
      </style:paragraph-properties>
    </style:style>
    <style:style style:name="P177" style:family="paragraph" style:parent-style-name="List_20_Paragraph" style:list-style-name="WWNum2">
      <style:paragraph-properties fo:margin-left="2.028in" fo:margin-right="1.6102in" fo:margin-top="0in" fo:margin-bottom="0in" style:contextual-spacing="false" fo:line-height="104%" fo:text-align="justify" style:justify-single-word="false" fo:text-indent="0.0016in" style:auto-text-indent="false">
        <style:tab-stops>
          <style:tab-stop style:position="2.2161in"/>
        </style:tab-stops>
      </style:paragraph-properties>
    </style:style>
    <style:style style:name="P178" style:family="paragraph" style:parent-style-name="List_20_Paragraph" style:list-style-name="WWNum2">
      <style:paragraph-properties fo:margin-left="2.1929in" fo:margin-right="0in" fo:margin-top="0.0035in" fo:margin-bottom="0in" style:contextual-spacing="false" fo:line-height="100%" fo:text-align="justify" style:justify-single-word="false" fo:text-indent="-0.1638in" style:auto-text-indent="false">
        <style:tab-stops>
          <style:tab-stop style:position="2.1929in"/>
        </style:tab-stops>
      </style:paragraph-properties>
    </style:style>
    <style:style style:name="P179" style:family="paragraph" style:parent-style-name="List_20_Paragraph" style:list-style-name="WWNum2">
      <style:paragraph-properties fo:margin-left="2.1957in" fo:margin-right="0in" fo:margin-top="0.0043in" fo:margin-bottom="0in" style:contextual-spacing="false" fo:line-height="100%" fo:text-align="justify" style:justify-single-word="false" fo:text-indent="-0.1661in" style:auto-text-indent="false">
        <style:tab-stops>
          <style:tab-stop style:position="2.1957in"/>
        </style:tab-stops>
      </style:paragraph-properties>
    </style:style>
    <style:style style:name="P180" style:family="paragraph" style:parent-style-name="Text_20_body">
      <style:paragraph-properties fo:margin-top="0.0047in" fo:margin-bottom="0in" style:contextual-spacing="false"/>
      <style:text-properties fo:font-size="3pt" fo:font-style="italic" style:font-size-asian="3pt" style:font-style-asian="italic"/>
    </style:style>
    <style:style style:name="P181" style:family="paragraph" style:parent-style-name="Text_20_body" style:master-page-name="Converted10">
      <style:paragraph-properties style:page-number="auto"/>
      <style:text-properties fo:font-size="10pt" fo:font-style="italic" style:font-size-asian="10pt" style:font-style-asian="italic"/>
    </style:style>
    <style:style style:name="P182" style:family="paragraph" style:parent-style-name="Text_20_body">
      <style:paragraph-properties fo:margin-top="0.0839in" fo:margin-bottom="0in" style:contextual-spacing="false"/>
      <style:text-properties fo:font-size="10pt" fo:font-style="italic" style:font-size-asian="10pt" style:font-style-asian="italic"/>
    </style:style>
    <style:style style:name="P183" style:family="paragraph" style:parent-style-name="Standard">
      <style:paragraph-properties fo:margin-left="0.9717in" fo:margin-right="0in" fo:line-height="0.0626in" fo:text-indent="0in" style:auto-text-indent="false"/>
    </style:style>
    <style:style style:name="P184" style:family="paragraph" style:parent-style-name="List_20_Paragraph" style:list-style-name="WWNum2">
      <style:paragraph-properties fo:margin-left="2.1839in" fo:margin-right="0in" fo:margin-top="0.0937in" fo:margin-bottom="0in" style:contextual-spacing="false" fo:line-height="100%" fo:text-align="left" style:justify-single-word="false" fo:text-indent="-0.1563in" style:auto-text-indent="false">
        <style:tab-stops>
          <style:tab-stop style:position="2.1839in"/>
        </style:tab-stops>
      </style:paragraph-properties>
    </style:style>
    <style:style style:name="P185" style:family="paragraph" style:parent-style-name="List_20_Paragraph" style:list-style-name="WWNum2">
      <style:paragraph-properties fo:margin-left="2.0264in" fo:margin-right="1.5728in" fo:margin-top="0in" fo:margin-bottom="0in" style:contextual-spacing="false" fo:line-height="104%" fo:text-align="left" style:justify-single-word="false" fo:text-indent="0.0028in" style:auto-text-indent="false">
        <style:tab-stops>
          <style:tab-stop style:position="2.272in"/>
        </style:tab-stops>
      </style:paragraph-properties>
    </style:style>
    <style:style style:name="P186" style:family="paragraph" style:parent-style-name="List_20_Paragraph" style:list-style-name="WWNum2">
      <style:paragraph-properties fo:margin-left="2.1917in" fo:margin-right="0in" fo:margin-top="0in" fo:margin-bottom="0in" style:contextual-spacing="false" fo:line-height="0.1339in" fo:text-align="left" style:justify-single-word="false" fo:text-indent="-0.1626in" style:auto-text-indent="false">
        <style:tab-stops>
          <style:tab-stop style:position="2.1917in"/>
        </style:tab-stops>
      </style:paragraph-properties>
    </style:style>
    <style:style style:name="P187" style:family="paragraph" style:parent-style-name="List_20_Paragraph" style:list-style-name="WWNum2">
      <style:paragraph-properties fo:margin-left="2.1953in" fo:margin-right="0in" fo:margin-top="0in" fo:margin-bottom="0in" style:contextual-spacing="false" fo:line-height="0.1457in" fo:text-align="left" style:justify-single-word="false" fo:text-indent="-0.1654in" style:auto-text-indent="false">
        <style:tab-stops>
          <style:tab-stop style:position="2.1953in"/>
        </style:tab-stops>
      </style:paragraph-properties>
    </style:style>
    <style:style style:name="P188" style:family="paragraph" style:parent-style-name="List_20_Paragraph" style:list-style-name="WWNum2">
      <style:paragraph-properties fo:margin-left="2.0291in" fo:margin-right="1.6071in" fo:margin-top="0.0043in" fo:margin-bottom="0in" style:contextual-spacing="false" fo:line-height="103%" fo:text-align="left" style:justify-single-word="false" fo:text-indent="-0.002in" style:auto-text-indent="false">
        <style:tab-stops>
          <style:tab-stop style:position="2.0291in"/>
          <style:tab-stop style:position="2.2181in"/>
        </style:tab-stops>
      </style:paragraph-properties>
    </style:style>
    <style:style style:name="P189" style:family="paragraph" style:parent-style-name="List_20_Paragraph" style:list-style-name="WWNum2">
      <style:paragraph-properties fo:margin-left="2.0291in" fo:margin-right="1.6134in" fo:margin-top="0.0008in" fo:margin-bottom="0in" style:contextual-spacing="false" fo:line-height="106%" fo:text-align="left" style:justify-single-word="false" fo:text-indent="-0.0016in" style:auto-text-indent="false">
        <style:tab-stops>
          <style:tab-stop style:position="2.0291in"/>
          <style:tab-stop style:position="2.1992in"/>
        </style:tab-stops>
      </style:paragraph-properties>
    </style:style>
    <style:style style:name="P190" style:family="paragraph" style:parent-style-name="List_20_Paragraph" style:list-style-name="WWNum2">
      <style:paragraph-properties fo:margin-left="2.028in" fo:margin-right="1.6118in" fo:margin-top="0in" fo:margin-bottom="0in" style:contextual-spacing="false" fo:line-height="106%" fo:text-align="justify" style:justify-single-word="false" fo:text-indent="0.0016in" style:auto-text-indent="false">
        <style:tab-stops>
          <style:tab-stop style:position="2.3016in"/>
        </style:tab-stops>
      </style:paragraph-properties>
    </style:style>
    <style:style style:name="P191" style:family="paragraph" style:parent-style-name="List_20_Paragraph" style:list-style-name="WWNum2">
      <style:paragraph-properties fo:margin-left="2.1909in" fo:margin-right="0in" fo:margin-top="0in" fo:margin-bottom="0in" style:contextual-spacing="false" fo:line-height="0.1354in" fo:text-align="left" style:justify-single-word="false" fo:text-indent="-0.1618in" style:auto-text-indent="false">
        <style:tab-stops>
          <style:tab-stop style:position="2.1909in"/>
        </style:tab-stops>
      </style:paragraph-properties>
    </style:style>
    <style:style style:name="P192" style:family="paragraph" style:parent-style-name="List_20_Paragraph" style:list-style-name="WWNum2">
      <style:paragraph-properties fo:margin-left="2.1909in" fo:margin-right="0in" fo:margin-top="0.0043in" fo:margin-bottom="0in" style:contextual-spacing="false" fo:line-height="100%" fo:text-align="left" style:justify-single-word="false" fo:text-indent="-0.161in" style:auto-text-indent="false">
        <style:tab-stops>
          <style:tab-stop style:position="2.1909in"/>
        </style:tab-stops>
      </style:paragraph-properties>
    </style:style>
    <style:style style:name="P193" style:family="paragraph" style:parent-style-name="List_20_Paragraph" style:list-style-name="WWNum2">
      <style:paragraph-properties fo:margin-left="2.1835in" fo:margin-right="0in" fo:margin-top="0.0047in" fo:margin-bottom="0in" style:contextual-spacing="false" fo:line-height="100%" fo:text-align="left" style:justify-single-word="false" fo:text-indent="-0.1555in" style:auto-text-indent="false">
        <style:tab-stops>
          <style:tab-stop style:position="2.1835in"/>
        </style:tab-stops>
      </style:paragraph-properties>
    </style:style>
    <style:style style:name="P194" style:family="paragraph" style:parent-style-name="List_20_Paragraph" style:list-style-name="WWNum2">
      <style:paragraph-properties fo:margin-left="2.028in" fo:margin-right="1.6161in" fo:margin-top="0in" fo:margin-bottom="0in" style:contextual-spacing="false" fo:line-height="106%" fo:text-align="left" style:justify-single-word="false" fo:text-indent="-0.0043in" style:auto-text-indent="false">
        <style:tab-stops>
          <style:tab-stop style:position="2.028in"/>
          <style:tab-stop style:position="2.2327in"/>
        </style:tab-stops>
      </style:paragraph-properties>
    </style:style>
    <style:style style:name="P195" style:family="paragraph" style:parent-style-name="List_20_Paragraph" style:list-style-name="WWNum2">
      <style:paragraph-properties fo:margin-left="2.1902in" fo:margin-right="0in" fo:margin-top="0in" fo:margin-bottom="0in" style:contextual-spacing="false" fo:line-height="0.1319in" fo:text-align="left" style:justify-single-word="false" fo:text-indent="-0.161in" style:auto-text-indent="false">
        <style:tab-stops>
          <style:tab-stop style:position="2.1902in"/>
        </style:tab-stops>
      </style:paragraph-properties>
    </style:style>
    <style:style style:name="P196" style:family="paragraph" style:parent-style-name="List_20_Paragraph" style:list-style-name="WWNum2">
      <style:paragraph-properties fo:margin-left="2.0307in" fo:margin-right="1.6016in" fo:margin-top="0.0047in" fo:margin-bottom="0in" style:contextual-spacing="false" fo:line-height="106%" fo:text-align="left" style:justify-single-word="false" fo:text-indent="-0.0008in" style:auto-text-indent="false">
        <style:tab-stops>
          <style:tab-stop style:position="2.0307in"/>
          <style:tab-stop style:position="2.2882in"/>
          <style:tab-stop style:position="3.1839in"/>
          <style:tab-stop style:position="3.5791in"/>
          <style:tab-stop style:position="4.1618in"/>
          <style:tab-stop style:position="4.9327in"/>
          <style:tab-stop style:position="6.1984in"/>
        </style:tab-stops>
      </style:paragraph-properties>
    </style:style>
    <style:style style:name="P197" style:family="paragraph" style:parent-style-name="List_20_Paragraph" style:list-style-name="WWNum2">
      <style:paragraph-properties fo:margin-left="2.0307in" fo:margin-right="1.6055in" fo:margin-top="0in" fo:margin-bottom="0in" style:contextual-spacing="false" fo:line-height="106%" fo:text-align="left" style:justify-single-word="false" fo:text-indent="-0.0035in" style:auto-text-indent="false">
        <style:tab-stops>
          <style:tab-stop style:position="2.0307in"/>
          <style:tab-stop style:position="2.2319in"/>
        </style:tab-stops>
      </style:paragraph-properties>
    </style:style>
    <style:style style:name="P198" style:family="paragraph" style:parent-style-name="Standard">
      <style:paragraph-properties fo:margin-left="2.028in" fo:margin-right="1.6102in" fo:margin-top="0.1311in" fo:margin-bottom="0in" style:contextual-spacing="false" fo:line-height="103%" fo:text-align="justify" style:justify-single-word="false" fo:text-indent="0.0016in" style:auto-text-indent="false"/>
    </style:style>
    <style:style style:name="P199" style:family="paragraph" style:parent-style-name="List_20_Paragraph" style:list-style-name="WWNum3">
      <style:paragraph-properties fo:margin-left="2.1925in" fo:margin-right="0in" fo:margin-top="0.0811in" fo:margin-bottom="0in" style:contextual-spacing="false" fo:line-height="100%" fo:text-align="left" style:justify-single-word="false" fo:text-indent="-0.1634in" style:auto-text-indent="false">
        <style:tab-stops>
          <style:tab-stop style:position="2.1925in"/>
        </style:tab-stops>
      </style:paragraph-properties>
    </style:style>
    <style:style style:name="P200" style:family="paragraph" style:parent-style-name="List_20_Paragraph" style:list-style-name="WWNum3">
      <style:paragraph-properties fo:margin-left="2.0307in" fo:margin-right="1.5992in" fo:margin-top="0.0839in" fo:margin-bottom="0in" style:contextual-spacing="false" fo:line-height="103%" fo:text-align="left" style:justify-single-word="false" fo:text-indent="-0.0008in" style:auto-text-indent="false">
        <style:tab-stops>
          <style:tab-stop style:position="2.0307in"/>
          <style:tab-stop style:position="2.2339in"/>
        </style:tab-stops>
      </style:paragraph-properties>
    </style:style>
    <style:style style:name="P201" style:family="paragraph" style:parent-style-name="List_20_Paragraph" style:list-style-name="WWNum3">
      <style:paragraph-properties fo:margin-left="2.0307in" fo:margin-right="1.6016in" fo:margin-top="0.0811in" fo:margin-bottom="0in" style:contextual-spacing="false" fo:line-height="103%" fo:text-align="left" style:justify-single-word="false" fo:text-indent="-0.0035in" style:auto-text-indent="false">
        <style:tab-stops>
          <style:tab-stop style:position="2.0307in"/>
          <style:tab-stop style:position="2.1992in"/>
        </style:tab-stops>
      </style:paragraph-properties>
    </style:style>
    <style:style style:name="P202" style:family="paragraph" style:parent-style-name="Standard">
      <style:paragraph-properties fo:margin-left="2.0264in" fo:margin-right="1.6043in" fo:margin-top="0.0772in" fo:margin-bottom="0in" style:contextual-spacing="false" fo:line-height="104%" fo:text-align="justify" style:justify-single-word="false" fo:text-indent="0.0035in" style:auto-text-indent="false"/>
    </style:style>
    <style:style style:name="P203" style:family="paragraph" style:parent-style-name="List_20_Paragraph" style:list-style-name="WWNum3">
      <style:paragraph-properties fo:margin-left="2.1228in" fo:margin-right="0in" fo:margin-top="0.0772in" fo:margin-bottom="0in" style:contextual-spacing="false" fo:line-height="100%" fo:text-align="left" style:justify-single-word="false" fo:text-indent="-0.0992in" style:auto-text-indent="false">
        <style:tab-stops>
          <style:tab-stop style:position="2.1228in"/>
        </style:tab-stops>
      </style:paragraph-properties>
    </style:style>
    <style:style style:name="P204" style:family="paragraph" style:parent-style-name="List_20_Paragraph" style:list-style-name="WWNum3">
      <style:paragraph-properties fo:margin-left="2.2181in" fo:margin-right="0in" fo:margin-top="0.0075in" fo:margin-bottom="0in" style:contextual-spacing="false" fo:line-height="100%" fo:text-align="left" style:justify-single-word="false" fo:text-indent="-0.189in" style:auto-text-indent="false">
        <style:tab-stops>
          <style:tab-stop style:position="2.2181in"/>
        </style:tab-stops>
      </style:paragraph-properties>
    </style:style>
    <style:style style:name="P205" style:family="paragraph" style:parent-style-name="List_20_Paragraph" style:list-style-name="WWNum3">
      <style:paragraph-properties fo:margin-left="2.0291in" fo:margin-right="1.5327in" fo:margin-top="0.0075in" fo:margin-bottom="0in" style:contextual-spacing="false" fo:line-height="103%" fo:text-align="left" style:justify-single-word="false" fo:text-indent="0.0008in" style:auto-text-indent="false">
        <style:tab-stops>
          <style:tab-stop style:position="2.2307in"/>
        </style:tab-stops>
      </style:paragraph-properties>
    </style:style>
    <style:style style:name="P206" style:family="paragraph" style:parent-style-name="List_20_Paragraph" style:list-style-name="WWNum3">
      <style:paragraph-properties fo:margin-left="2.1563in" fo:margin-right="0in" fo:margin-top="0.0008in" fo:margin-bottom="0in" style:contextual-spacing="false" fo:line-height="100%" fo:text-align="left" style:justify-single-word="false" fo:text-indent="-0.1283in" style:auto-text-indent="false">
        <style:tab-stops>
          <style:tab-stop style:position="2.1563in"/>
        </style:tab-stops>
      </style:paragraph-properties>
    </style:style>
    <style:style style:name="P207" style:family="paragraph" style:parent-style-name="Text_20_body" style:master-page-name="Converted11">
      <style:paragraph-properties style:page-number="auto"/>
      <style:text-properties fo:font-size="10pt" fo:font-style="italic" style:font-size-asian="10pt" style:font-style-asian="italic"/>
    </style:style>
    <style:style style:name="P208" style:family="paragraph" style:parent-style-name="Standard">
      <style:paragraph-properties fo:margin-left="0.9717in" fo:margin-right="0in" fo:line-height="0.0138in" fo:text-indent="0in" style:auto-text-indent="false"/>
    </style:style>
    <style:style style:name="P209" style:family="paragraph" style:parent-style-name="List_20_Paragraph" style:list-style-name="WWNum3">
      <style:paragraph-properties fo:margin-left="2.028in" fo:margin-right="1.5382in" fo:margin-top="0.0791in" fo:margin-bottom="0in" style:contextual-spacing="false" fo:line-height="106%" fo:text-align="left" style:justify-single-word="false" fo:text-indent="0in" style:auto-text-indent="false">
        <style:tab-stops>
          <style:tab-stop style:position="2.2272in"/>
        </style:tab-stops>
      </style:paragraph-properties>
    </style:style>
    <style:style style:name="P210" style:family="paragraph" style:parent-style-name="List_20_Paragraph" style:list-style-name="WWNum3">
      <style:paragraph-properties fo:margin-left="2.028in" fo:margin-right="1.5346in" fo:margin-top="0in" fo:margin-bottom="0in" style:contextual-spacing="false" fo:line-height="103%" fo:text-align="left" style:justify-single-word="false" fo:text-indent="0in" style:auto-text-indent="false">
        <style:tab-stops>
          <style:tab-stop style:position="2.239in"/>
        </style:tab-stops>
      </style:paragraph-properties>
    </style:style>
    <style:style style:name="P211" style:family="paragraph" style:parent-style-name="Text_20_body">
      <style:paragraph-properties fo:margin-top="0.0043in" fo:margin-bottom="0in" style:contextual-spacing="false"/>
      <style:text-properties fo:font-size="8.5pt" fo:font-style="italic" style:font-size-asian="8.5pt" style:font-style-asian="italic"/>
    </style:style>
    <style:style style:name="P212" style:family="paragraph" style:parent-style-name="List_20_Paragraph" style:list-style-name="WWNum3">
      <style:paragraph-properties fo:margin-left="2.172in" fo:margin-right="0in" fo:margin-top="0in" fo:margin-bottom="0in" style:contextual-spacing="false" fo:line-height="100%" fo:text-align="left" style:justify-single-word="false" fo:text-indent="-0.1484in" style:auto-text-indent="false">
        <style:tab-stops>
          <style:tab-stop style:position="2.172in"/>
        </style:tab-stops>
      </style:paragraph-properties>
    </style:style>
    <style:style style:name="P213" style:family="paragraph" style:parent-style-name="List_20_Paragraph" style:list-style-name="WWNum3">
      <style:paragraph-properties fo:margin-left="2.028in" fo:margin-right="1.6035in" fo:margin-top="0.0075in" fo:margin-bottom="0in" style:contextual-spacing="false" fo:line-height="103%" fo:text-align="left" style:justify-single-word="false" fo:text-indent="0.0016in" style:auto-text-indent="false">
        <style:tab-stops>
          <style:tab-stop style:position="2.2209in"/>
        </style:tab-stops>
      </style:paragraph-properties>
    </style:style>
    <style:style style:name="P214" style:family="paragraph" style:parent-style-name="List_20_Paragraph" style:list-style-name="WWNum3">
      <style:paragraph-properties fo:margin-left="2.028in" fo:margin-right="1.6047in" fo:margin-top="0.0008in" fo:margin-bottom="0in" style:contextual-spacing="false" fo:line-height="106%" fo:text-align="left" style:justify-single-word="false" fo:text-indent="0.002in" style:auto-text-indent="false">
        <style:tab-stops>
          <style:tab-stop style:position="2.2575in"/>
        </style:tab-stops>
      </style:paragraph-properties>
    </style:style>
    <style:style style:name="P215" style:family="paragraph" style:parent-style-name="List_20_Paragraph" style:list-style-name="WWNum3">
      <style:paragraph-properties fo:margin-left="2.028in" fo:margin-right="1.6071in" fo:margin-top="0in" fo:margin-bottom="0in" style:contextual-spacing="false" fo:line-height="103%" fo:text-align="left" style:justify-single-word="false" fo:text-indent="-0.0008in" style:auto-text-indent="false">
        <style:tab-stops>
          <style:tab-stop style:position="2.028in"/>
          <style:tab-stop style:position="2.2075in"/>
        </style:tab-stops>
      </style:paragraph-properties>
    </style:style>
    <style:style style:name="P216" style:family="paragraph" style:parent-style-name="List_20_Paragraph" style:list-style-name="WWNum3">
      <style:paragraph-properties fo:margin-left="2.0307in" fo:margin-right="1.6047in" fo:margin-top="0in" fo:margin-bottom="0in" style:contextual-spacing="false" fo:line-height="103%" fo:text-align="left" style:justify-single-word="false" fo:text-indent="-0.0035in" style:auto-text-indent="false">
        <style:tab-stops>
          <style:tab-stop style:position="2.0307in"/>
          <style:tab-stop style:position="2.1984in"/>
        </style:tab-stops>
      </style:paragraph-properties>
    </style:style>
    <style:style style:name="P217" style:family="paragraph" style:parent-style-name="List_20_Paragraph" style:list-style-name="WWNum3">
      <style:paragraph-properties fo:margin-left="2.2217in" fo:margin-right="0in" fo:margin-top="0.1339in" fo:margin-bottom="0in" style:contextual-spacing="false" fo:line-height="100%" fo:text-align="left" style:justify-single-word="false" fo:text-indent="-0.198in" style:auto-text-indent="false">
        <style:tab-stops>
          <style:tab-stop style:position="2.2217in"/>
        </style:tab-stops>
      </style:paragraph-properties>
    </style:style>
    <style:style style:name="P218" style:family="paragraph" style:parent-style-name="List_20_Paragraph" style:list-style-name="WWNum3">
      <style:paragraph-properties fo:margin-left="2.0283in" fo:margin-right="1.548in" fo:margin-top="0.0075in" fo:margin-bottom="0in" style:contextual-spacing="false" fo:line-height="103%" fo:text-align="left" style:justify-single-word="false" fo:text-indent="0in" style:auto-text-indent="false">
        <style:tab-stops>
          <style:tab-stop style:position="2.1898in"/>
        </style:tab-stops>
      </style:paragraph-properties>
    </style:style>
    <style:style style:name="P219" style:family="paragraph" style:parent-style-name="List_20_Paragraph" style:list-style-name="WWNum3">
      <style:paragraph-properties fo:margin-left="2.1909in" fo:margin-right="0in" fo:margin-top="0.0043in" fo:margin-bottom="0in" style:contextual-spacing="false" fo:line-height="100%" fo:text-align="left" style:justify-single-word="false" fo:text-indent="-0.161in" style:auto-text-indent="false">
        <style:tab-stops>
          <style:tab-stop style:position="2.1909in"/>
        </style:tab-stops>
      </style:paragraph-properties>
    </style:style>
    <style:style style:name="P220" style:family="paragraph" style:parent-style-name="List_20_Paragraph" style:list-style-name="WWNum3">
      <style:paragraph-properties fo:margin-left="2.1917in" fo:margin-right="0in" fo:margin-top="0.0043in" fo:margin-bottom="0in" style:contextual-spacing="false" fo:line-height="100%" fo:text-align="left" style:justify-single-word="false" fo:text-indent="-0.1638in" style:auto-text-indent="false">
        <style:tab-stops>
          <style:tab-stop style:position="2.1917in"/>
        </style:tab-stops>
      </style:paragraph-properties>
    </style:style>
    <style:style style:name="P221" style:family="paragraph" style:parent-style-name="Standard">
      <style:paragraph-properties fo:margin-left="2.0319in" fo:margin-right="0in" fo:margin-top="0.0047in" fo:margin-bottom="0in" style:contextual-spacing="false" fo:text-align="left" style:justify-single-word="false" fo:text-indent="0in" style:auto-text-indent="false"/>
    </style:style>
    <style:style style:name="P222" style:family="paragraph" style:parent-style-name="List_20_Paragraph" style:list-style-name="WWNum3">
      <style:paragraph-properties fo:margin-left="2.0264in" fo:margin-right="1.6063in" fo:margin-top="0.0071in" fo:margin-bottom="0in" style:contextual-spacing="false" fo:line-height="104%" fo:text-align="justify" style:justify-single-word="false" fo:text-indent="0.0016in" style:auto-text-indent="false">
        <style:tab-stops>
          <style:tab-stop style:position="2.198in"/>
        </style:tab-stops>
      </style:paragraph-properties>
    </style:style>
    <style:style style:name="P223" style:family="paragraph" style:parent-style-name="Text_20_body">
      <style:paragraph-properties fo:margin-top="0.0016in" fo:margin-bottom="0in" style:contextual-spacing="false"/>
      <style:text-properties fo:font-size="8.5pt" fo:font-style="italic" style:font-size-asian="8.5pt" style:font-style-asian="italic"/>
    </style:style>
    <style:style style:name="P224" style:family="paragraph" style:parent-style-name="List_20_Paragraph" style:list-style-name="WWNum3">
      <style:paragraph-properties fo:margin-left="2.2028in" fo:margin-right="0in" fo:margin-top="0in" fo:margin-bottom="0in" style:contextual-spacing="false" fo:line-height="100%" fo:text-align="left" style:justify-single-word="false" fo:text-indent="-0.1791in" style:auto-text-indent="false">
        <style:tab-stops>
          <style:tab-stop style:position="2.2028in"/>
        </style:tab-stops>
      </style:paragraph-properties>
    </style:style>
    <style:style style:name="P225" style:family="paragraph" style:parent-style-name="List_20_Paragraph" style:list-style-name="WWNum3">
      <style:paragraph-properties fo:margin-left="2.0311in" fo:margin-right="1.6091in" fo:margin-top="0.0075in" fo:margin-bottom="0in" style:contextual-spacing="false" fo:line-height="106%" fo:text-align="left" style:justify-single-word="false" fo:text-indent="-0.0028in" style:auto-text-indent="false">
        <style:tab-stops>
          <style:tab-stop style:position="2.0311in"/>
          <style:tab-stop style:position="2.2154in"/>
        </style:tab-stops>
      </style:paragraph-properties>
    </style:style>
    <style:style style:name="P226" style:family="paragraph" style:parent-style-name="List_20_Paragraph" style:list-style-name="WWNum3">
      <style:paragraph-properties fo:margin-left="2.1937in" fo:margin-right="0in" fo:margin-top="0in" fo:margin-bottom="0in" style:contextual-spacing="false" fo:line-height="0.1319in" fo:text-align="left" style:justify-single-word="false" fo:text-indent="-0.1638in" style:auto-text-indent="false">
        <style:tab-stops>
          <style:tab-stop style:position="2.1937in"/>
        </style:tab-stops>
      </style:paragraph-properties>
    </style:style>
    <style:style style:name="P227" style:family="paragraph" style:parent-style-name="List_20_Paragraph" style:list-style-name="WWNum3">
      <style:paragraph-properties fo:margin-left="2.028in" fo:margin-right="1.6091in" fo:margin-top="0.0043in" fo:margin-bottom="0in" style:contextual-spacing="false" fo:line-height="106%" fo:text-align="left" style:justify-single-word="false" fo:text-indent="-0.0008in" style:auto-text-indent="false">
        <style:tab-stops>
          <style:tab-stop style:position="2.028in"/>
          <style:tab-stop style:position="2.252in"/>
        </style:tab-stops>
      </style:paragraph-properties>
    </style:style>
    <style:style style:name="P228" style:family="paragraph" style:parent-style-name="List_20_Paragraph" style:list-style-name="WWNum3">
      <style:paragraph-properties fo:margin-left="2.1563in" fo:margin-right="0in" fo:margin-top="0.1299in" fo:margin-bottom="0in" style:contextual-spacing="false" fo:line-height="100%" fo:text-align="justify" style:justify-single-word="false" fo:text-indent="-0.1272in" style:auto-text-indent="false">
        <style:tab-stops>
          <style:tab-stop style:position="2.1563in"/>
        </style:tab-stops>
      </style:paragraph-properties>
    </style:style>
    <style:style style:name="P229" style:family="paragraph" style:parent-style-name="List_20_Paragraph" style:list-style-name="WWNum3">
      <style:paragraph-properties fo:margin-left="2.1925in" fo:margin-right="0in" fo:margin-top="0.0043in" fo:margin-bottom="0in" style:contextual-spacing="false" fo:line-height="100%" fo:text-align="justify" style:justify-single-word="false" fo:text-indent="-0.1634in" style:auto-text-indent="false">
        <style:tab-stops>
          <style:tab-stop style:position="2.1925in"/>
        </style:tab-stops>
      </style:paragraph-properties>
    </style:style>
    <style:style style:name="P230" style:family="paragraph" style:parent-style-name="List_20_Paragraph" style:list-style-name="WWNum3">
      <style:paragraph-properties fo:margin-left="2.028in" fo:margin-right="1.6047in" fo:margin-top="0.0075in" fo:margin-bottom="0in" style:contextual-spacing="false" fo:line-height="103%" fo:text-align="justify" style:justify-single-word="false" fo:text-indent="0.002in" style:auto-text-indent="false">
        <style:tab-stops>
          <style:tab-stop style:position="2.1992in"/>
        </style:tab-stops>
      </style:paragraph-properties>
    </style:style>
    <style:style style:name="P231" style:family="paragraph" style:parent-style-name="List_20_Paragraph" style:list-style-name="WWNum3">
      <style:paragraph-properties fo:margin-left="2.028in" fo:margin-right="1.5992in" fo:margin-top="0.0008in" fo:margin-bottom="0in" style:contextual-spacing="false" fo:line-height="104%" fo:text-align="justify" style:justify-single-word="false" fo:text-indent="-0.0008in" style:auto-text-indent="false">
        <style:tab-stops>
          <style:tab-stop style:position="2.028in"/>
          <style:tab-stop style:position="2.1898in"/>
        </style:tab-stops>
      </style:paragraph-properties>
    </style:style>
    <style:style style:name="P232" style:family="paragraph" style:parent-style-name="Text_20_body" style:master-page-name="Converted12">
      <style:paragraph-properties style:page-number="auto"/>
      <style:text-properties fo:font-size="8.5pt" fo:font-style="italic" style:font-size-asian="8.5pt" style:font-style-asian="italic"/>
    </style:style>
    <style:style style:name="P233" style:family="paragraph" style:parent-style-name="Text_20_body">
      <style:paragraph-properties fo:margin-top="0.0728in" fo:margin-bottom="0in" style:contextual-spacing="false"/>
      <style:text-properties fo:font-size="8.5pt" fo:font-style="italic" style:font-size-asian="8.5pt" style:font-style-asian="italic"/>
    </style:style>
    <style:style style:name="P234" style:family="paragraph" style:parent-style-name="Standard">
      <style:paragraph-properties fo:margin-left="2.028in" fo:margin-right="1.4083in" fo:margin-top="0in" fo:margin-bottom="0in" style:contextual-spacing="false" fo:line-height="94%" fo:text-align="left" style:justify-single-word="false" fo:text-indent="0.0016in" style:auto-text-indent="false"/>
    </style:style>
    <style:style style:name="P235" style:family="paragraph" style:parent-style-name="List_20_Paragraph" style:list-style-name="WWNum3">
      <style:paragraph-properties fo:margin-left="2.0311in" fo:margin-right="1.6083in" fo:margin-top="0.0791in" fo:margin-bottom="0in" style:contextual-spacing="false" fo:line-height="106%" fo:text-align="left" style:justify-single-word="false" fo:text-indent="-0.0075in" style:auto-text-indent="false">
        <style:tab-stops>
          <style:tab-stop style:position="2.0311in"/>
          <style:tab-stop style:position="2.1429in"/>
        </style:tab-stops>
      </style:paragraph-properties>
    </style:style>
    <style:style style:name="P236" style:family="paragraph" style:parent-style-name="List_20_Paragraph" style:list-style-name="WWNum3">
      <style:paragraph-properties fo:margin-left="2.172in" fo:margin-right="0in" fo:margin-top="0in" fo:margin-bottom="0in" style:contextual-spacing="false" fo:line-height="0.1354in" fo:text-align="left" style:justify-single-word="false" fo:text-indent="-0.1484in" style:auto-text-indent="false">
        <style:tab-stops>
          <style:tab-stop style:position="2.172in"/>
        </style:tab-stops>
      </style:paragraph-properties>
    </style:style>
    <style:style style:name="P237" style:family="paragraph" style:parent-style-name="List_20_Paragraph" style:list-style-name="WWNum3">
      <style:paragraph-properties fo:margin-left="2.0307in" fo:margin-right="1.6047in" fo:margin-top="0.0008in" fo:margin-bottom="0in" style:contextual-spacing="false" fo:line-height="106%" fo:text-align="left" style:justify-single-word="false" fo:text-indent="-0.0071in" style:auto-text-indent="false">
        <style:tab-stops>
          <style:tab-stop style:position="2.0307in"/>
          <style:tab-stop style:position="2.2256in"/>
        </style:tab-stops>
      </style:paragraph-properties>
    </style:style>
    <style:style style:name="P238" style:family="paragraph" style:parent-style-name="List_20_Paragraph" style:list-style-name="WWNum3">
      <style:paragraph-properties fo:margin-left="2.0283in" fo:margin-right="1.6126in" fo:margin-top="0in" fo:margin-bottom="0in" style:contextual-spacing="false" fo:line-height="97%" fo:text-align="left" style:justify-single-word="false" fo:text-indent="-0.0047in" style:auto-text-indent="false">
        <style:tab-stops>
          <style:tab-stop style:position="2.0283in"/>
          <style:tab-stop style:position="2.2055in"/>
        </style:tab-stops>
      </style:paragraph-properties>
    </style:style>
    <style:style style:name="P239" style:family="paragraph" style:parent-style-name="Standard">
      <style:paragraph-properties fo:margin-left="2.0307in" fo:margin-right="1.7382in" fo:margin-top="0in" fo:margin-bottom="0in" style:contextual-spacing="false" fo:line-height="106%" fo:text-align="left" style:justify-single-word="false" fo:text-indent="-0.0008in" style:auto-text-indent="false"/>
    </style:style>
    <style:style style:name="P240" style:family="paragraph" style:parent-style-name="Standard">
      <style:paragraph-properties fo:margin-left="2.028in" fo:margin-right="1.5339in" fo:margin-top="0in" fo:margin-bottom="0in" style:contextual-spacing="false" fo:line-height="100%" fo:text-align="justify" style:justify-single-word="false" fo:text-indent="0.0063in" style:auto-text-indent="false"/>
    </style:style>
    <style:style style:name="P241" style:family="paragraph" style:parent-style-name="Standard">
      <style:paragraph-properties fo:margin-left="2.0283in" fo:margin-right="1.5437in" fo:margin-top="0.1118in" fo:margin-bottom="0in" style:contextual-spacing="false" fo:text-align="justify" style:justify-single-word="false" fo:text-indent="0.002in" style:auto-text-indent="false"/>
    </style:style>
    <style:style style:name="P242" style:family="paragraph" style:parent-style-name="Standard">
      <style:paragraph-properties fo:margin-left="2.0264in" fo:margin-right="1.6098in" fo:margin-top="0in" fo:margin-bottom="0in" style:contextual-spacing="false" fo:line-height="103%" fo:text-align="justify" style:justify-single-word="false" fo:text-indent="0.0035in" style:auto-text-indent="false"/>
    </style:style>
    <style:style style:name="P243" style:family="paragraph" style:parent-style-name="List_20_Paragraph" style:list-style-name="WWNum4">
      <style:paragraph-properties fo:margin-left="2.1264in" fo:margin-right="0in" fo:margin-top="0.0811in" fo:margin-bottom="0in" style:contextual-spacing="false" fo:line-height="0.1335in" fo:text-align="left" style:justify-single-word="false" fo:text-indent="-0.1028in" style:auto-text-indent="false">
        <style:tab-stops>
          <style:tab-stop style:position="2.1264in"/>
        </style:tab-stops>
      </style:paragraph-properties>
    </style:style>
    <style:style style:name="P244" style:family="paragraph" style:parent-style-name="List_20_Paragraph" style:list-style-name="WWNum4">
      <style:paragraph-properties fo:margin-left="2.1874in" fo:margin-right="0in" fo:margin-top="0in" fo:margin-bottom="0in" style:contextual-spacing="false" fo:line-height="0.1492in" fo:text-align="left" style:justify-single-word="false" fo:text-indent="-0.1583in" style:auto-text-indent="false">
        <style:tab-stops>
          <style:tab-stop style:position="2.1874in"/>
        </style:tab-stops>
      </style:paragraph-properties>
    </style:style>
    <style:style style:name="P245" style:family="paragraph" style:parent-style-name="List_20_Paragraph" style:list-style-name="WWNum4">
      <style:paragraph-properties fo:margin-left="2.0283in" fo:margin-right="1.6028in" fo:margin-top="0.0016in" fo:margin-bottom="0in" style:contextual-spacing="false" fo:line-height="106%" fo:text-align="left" style:justify-single-word="false" fo:text-indent="0.0016in" style:auto-text-indent="false">
        <style:tab-stops>
          <style:tab-stop style:position="2.2102in"/>
        </style:tab-stops>
      </style:paragraph-properties>
    </style:style>
    <style:style style:name="P246" style:family="paragraph" style:parent-style-name="List_20_Paragraph" style:list-style-name="WWNum4">
      <style:paragraph-properties fo:margin-left="2.028in" fo:margin-right="1.6063in" fo:margin-top="0in" fo:margin-bottom="0in" style:contextual-spacing="false" fo:line-height="103%" fo:text-align="left" style:justify-single-word="false" fo:text-indent="-0.0008in" style:auto-text-indent="false">
        <style:tab-stops>
          <style:tab-stop style:position="2.028in"/>
          <style:tab-stop style:position="2.2165in"/>
        </style:tab-stops>
      </style:paragraph-properties>
    </style:style>
    <style:style style:name="P247" style:family="paragraph" style:parent-style-name="List_20_Paragraph" style:list-style-name="WWNum4">
      <style:paragraph-properties fo:margin-left="2.0291in" fo:margin-right="1.611in" fo:margin-top="0in" fo:margin-bottom="0in" style:contextual-spacing="false" fo:line-height="103%" fo:text-align="left" style:justify-single-word="false" fo:text-indent="-0.0016in" style:auto-text-indent="false">
        <style:tab-stops>
          <style:tab-stop style:position="2.0291in"/>
          <style:tab-stop style:position="2.198in"/>
        </style:tab-stops>
      </style:paragraph-properties>
    </style:style>
    <style:style style:name="P248" style:family="paragraph" style:parent-style-name="List_20_Paragraph" style:list-style-name="WWNum4">
      <style:paragraph-properties fo:margin-left="2.0291in" fo:margin-right="1.6043in" fo:margin-top="0in" fo:margin-bottom="0in" style:contextual-spacing="false" fo:line-height="106%" fo:text-align="left" style:justify-single-word="false" fo:text-indent="-0.0016in" style:auto-text-indent="false">
        <style:tab-stops>
          <style:tab-stop style:position="2.0291in"/>
          <style:tab-stop style:position="2.198in"/>
        </style:tab-stops>
      </style:paragraph-properties>
    </style:style>
    <style:style style:name="P249" style:family="paragraph" style:parent-style-name="List_20_Paragraph" style:list-style-name="WWNum4">
      <style:paragraph-properties fo:margin-left="2.172in" fo:margin-right="0in" fo:margin-top="0.1327in" fo:margin-bottom="0in" style:contextual-spacing="false" fo:line-height="100%" fo:text-align="justify" style:justify-single-word="false" fo:text-indent="-0.1484in" style:auto-text-indent="false">
        <style:tab-stops>
          <style:tab-stop style:position="2.172in"/>
        </style:tab-stops>
      </style:paragraph-properties>
    </style:style>
    <style:style style:name="P250" style:family="paragraph" style:parent-style-name="List_20_Paragraph" style:list-style-name="WWNum4">
      <style:paragraph-properties fo:margin-left="2.1902in" fo:margin-right="0in" fo:margin-top="0.011in" fo:margin-bottom="0in" style:contextual-spacing="false" fo:line-height="0.1319in" fo:text-align="justify" style:justify-single-word="false" fo:text-indent="-0.161in" style:auto-text-indent="false">
        <style:tab-stops>
          <style:tab-stop style:position="2.1902in"/>
        </style:tab-stops>
      </style:paragraph-properties>
    </style:style>
    <style:style style:name="P251" style:family="paragraph" style:parent-style-name="Standard">
      <style:paragraph-properties fo:margin-left="2.0299in" fo:margin-right="0in" fo:margin-top="0in" fo:margin-bottom="0in" style:contextual-spacing="false" fo:line-height="0.1417in" fo:text-align="justify" style:justify-single-word="false" fo:text-indent="0in" style:auto-text-indent="false"/>
    </style:style>
    <style:style style:name="P252" style:family="paragraph" style:parent-style-name="List_20_Paragraph" style:list-style-name="WWNum4">
      <style:paragraph-properties fo:margin-left="2.028in" fo:margin-right="1.6063in" fo:margin-top="0in" fo:margin-bottom="0in" style:contextual-spacing="false" fo:line-height="97%" fo:text-align="justify" style:justify-single-word="false" fo:text-indent="0.002in" style:auto-text-indent="false">
        <style:tab-stops>
          <style:tab-stop style:position="2.2035in"/>
        </style:tab-stops>
      </style:paragraph-properties>
    </style:style>
    <style:style style:name="P253" style:family="paragraph" style:parent-style-name="List_20_Paragraph" style:list-style-name="WWNum4">
      <style:paragraph-properties fo:margin-left="2.0291in" fo:margin-right="1.6091in" fo:margin-top="0.0047in" fo:margin-bottom="0in" style:contextual-spacing="false" fo:line-height="106%" fo:text-align="justify" style:justify-single-word="false" fo:text-indent="-0.002in" style:auto-text-indent="false">
        <style:tab-stops>
          <style:tab-stop style:position="2.0291in"/>
          <style:tab-stop style:position="2.2008in"/>
        </style:tab-stops>
      </style:paragraph-properties>
    </style:style>
    <style:style style:name="P254" style:family="paragraph" style:parent-style-name="Text_20_body" style:master-page-name="Converted13">
      <style:paragraph-properties style:page-number="auto"/>
      <style:text-properties fo:font-size="8.5pt" fo:font-style="italic" style:font-size-asian="8.5pt" style:font-style-asian="italic"/>
    </style:style>
    <style:style style:name="P255" style:family="paragraph" style:parent-style-name="Text_20_body">
      <style:paragraph-properties fo:margin-top="0.0165in" fo:margin-bottom="0in" style:contextual-spacing="false"/>
      <style:text-properties fo:font-size="8.5pt" fo:font-style="italic" style:font-size-asian="8.5pt" style:font-style-asian="italic"/>
    </style:style>
    <style:style style:name="P256" style:family="paragraph" style:parent-style-name="List_20_Paragraph" style:list-style-name="WWNum4">
      <style:paragraph-properties fo:margin-left="2.2354in" fo:margin-right="0in" fo:margin-top="0in" fo:margin-bottom="0in" style:contextual-spacing="false" fo:line-height="0.1335in" fo:text-align="left" style:justify-single-word="false" fo:text-indent="-0.2181in" style:auto-text-indent="false">
        <style:tab-stops>
          <style:tab-stop style:position="2.2354in"/>
        </style:tab-stops>
      </style:paragraph-properties>
    </style:style>
    <style:style style:name="P257" style:family="paragraph" style:parent-style-name="List_20_Paragraph" style:list-style-name="WWNum4">
      <style:paragraph-properties fo:margin-left="2.0209in" fo:margin-right="1.5937in" fo:margin-top="0in" fo:margin-bottom="0in" style:contextual-spacing="false" fo:line-height="103%" fo:text-align="left" style:justify-single-word="false" fo:text-indent="-0.002in" style:auto-text-indent="false">
        <style:tab-stops>
          <style:tab-stop style:position="2.0209in"/>
          <style:tab-stop style:position="2.3118in"/>
          <style:tab-stop style:position="2.6398in"/>
        </style:tab-stops>
      </style:paragraph-properties>
    </style:style>
    <style:style style:name="P258" style:family="paragraph" style:parent-style-name="List_20_Paragraph" style:list-style-name="WWNum4">
      <style:paragraph-properties fo:margin-left="2.0217in" fo:margin-right="1.6in" fo:margin-top="0in" fo:margin-bottom="0in" style:contextual-spacing="false" fo:line-height="106%" fo:text-align="left" style:justify-single-word="false" fo:text-indent="-0.0016in" style:auto-text-indent="false">
        <style:tab-stops>
          <style:tab-stop style:position="2.0217in"/>
          <style:tab-stop style:position="2.2075in"/>
        </style:tab-stops>
      </style:paragraph-properties>
    </style:style>
    <style:style style:name="P259" style:family="paragraph" style:parent-style-name="List_20_Paragraph" style:list-style-name="WWNum4">
      <style:paragraph-properties fo:margin-left="2.1764in" fo:margin-right="0in" fo:margin-top="0in" fo:margin-bottom="0in" style:contextual-spacing="false" fo:line-height="0.1354in" fo:text-align="left" style:justify-single-word="false" fo:text-indent="-0.1555in" style:auto-text-indent="false">
        <style:tab-stops>
          <style:tab-stop style:position="2.1764in"/>
        </style:tab-stops>
      </style:paragraph-properties>
    </style:style>
    <style:style style:name="P260" style:family="paragraph" style:parent-style-name="Standard">
      <style:paragraph-properties fo:margin-left="2.0217in" fo:margin-right="0in" fo:margin-top="0.002in" fo:margin-bottom="0in" style:contextual-spacing="false" fo:text-align="left" style:justify-single-word="false" fo:text-indent="0in" style:auto-text-indent="false"/>
    </style:style>
    <style:style style:name="P261" style:family="paragraph" style:parent-style-name="List_20_Paragraph" style:list-style-name="WWNum4">
      <style:paragraph-properties fo:margin-left="2.1957in" fo:margin-right="0in" fo:margin-top="0.0008in" fo:margin-bottom="0in" style:contextual-spacing="false" fo:line-height="100%" fo:text-align="justify" style:justify-single-word="false" fo:text-indent="-0.1783in" style:auto-text-indent="false">
        <style:tab-stops>
          <style:tab-stop style:position="2.1957in"/>
        </style:tab-stops>
      </style:paragraph-properties>
    </style:style>
    <style:style style:name="P262" style:family="paragraph" style:parent-style-name="List_20_Paragraph" style:list-style-name="WWNum4">
      <style:paragraph-properties fo:margin-left="2.0217in" fo:margin-right="1.6035in" fo:margin-top="0.0102in" fo:margin-bottom="0in" style:contextual-spacing="false" fo:line-height="103%" fo:text-align="justify" style:justify-single-word="false" fo:text-indent="-0.0035in" style:auto-text-indent="false">
        <style:tab-stops>
          <style:tab-stop style:position="2.0217in"/>
          <style:tab-stop style:position="2.2028in"/>
        </style:tab-stops>
      </style:paragraph-properties>
    </style:style>
    <style:style style:name="P263" style:family="paragraph" style:parent-style-name="List_20_Paragraph" style:list-style-name="WWNum4">
      <style:paragraph-properties fo:margin-left="2.0189in" fo:margin-right="1.5972in" fo:margin-top="0.0055in" fo:margin-bottom="0in" style:contextual-spacing="false" fo:line-height="99%" fo:text-align="justify" style:justify-single-word="false" fo:text-indent="0.0008in" style:auto-text-indent="false">
        <style:tab-stops>
          <style:tab-stop style:position="2.1917in"/>
        </style:tab-stops>
      </style:paragraph-properties>
    </style:style>
    <style:style style:name="P264" style:family="paragraph" style:parent-style-name="Text_20_body">
      <style:paragraph-properties fo:margin-top="0.011in" fo:margin-bottom="0in" style:contextual-spacing="false"/>
      <style:text-properties fo:font-size="8.5pt" fo:font-style="italic" style:font-size-asian="8.5pt" style:font-style-asian="italic"/>
    </style:style>
    <style:style style:name="P265" style:family="paragraph" style:parent-style-name="List_20_Paragraph" style:list-style-name="WWNum4">
      <style:paragraph-properties fo:margin-left="2.1465in" fo:margin-right="0in" fo:margin-top="0in" fo:margin-bottom="0in" style:contextual-spacing="false" fo:line-height="100%" fo:text-align="left" style:justify-single-word="false" fo:text-indent="-0.1272in" style:auto-text-indent="false">
        <style:tab-stops>
          <style:tab-stop style:position="2.1465in"/>
        </style:tab-stops>
      </style:paragraph-properties>
    </style:style>
    <style:style style:name="P266" style:family="paragraph" style:parent-style-name="List_20_Paragraph" style:list-style-name="WWNum4">
      <style:paragraph-properties fo:margin-left="2.0189in" fo:margin-right="1.5925in" fo:margin-top="0.0091in" fo:margin-bottom="0in" style:contextual-spacing="false" fo:line-height="99%" fo:text-align="left" style:justify-single-word="false" fo:text-indent="0in" style:auto-text-indent="false">
        <style:tab-stops>
          <style:tab-stop style:position="2.2165in"/>
        </style:tab-stops>
      </style:paragraph-properties>
    </style:style>
    <style:style style:name="P267" style:family="paragraph" style:parent-style-name="List_20_Paragraph" style:list-style-name="WWNum4">
      <style:paragraph-properties fo:margin-left="2.0201in" fo:margin-right="1.5992in" fo:margin-top="0.0055in" fo:margin-bottom="0in" style:contextual-spacing="false" fo:line-height="106%" fo:text-align="left" style:justify-single-word="false" fo:text-indent="0in" style:auto-text-indent="false">
        <style:tab-stops>
          <style:tab-stop style:position="2.1929in"/>
        </style:tab-stops>
      </style:paragraph-properties>
    </style:style>
    <style:style style:name="P268" style:family="paragraph" style:parent-style-name="List_20_Paragraph" style:list-style-name="WWNum4">
      <style:paragraph-properties fo:margin-left="2.172in" fo:margin-right="0in" fo:margin-top="0in" fo:margin-bottom="0in" style:contextual-spacing="false" fo:line-height="0.1283in" fo:text-align="left" style:justify-single-word="false" fo:text-indent="-0.1516in" style:auto-text-indent="false">
        <style:tab-stops>
          <style:tab-stop style:position="2.172in"/>
        </style:tab-stops>
      </style:paragraph-properties>
    </style:style>
    <style:style style:name="P269" style:family="paragraph" style:parent-style-name="Standard">
      <style:paragraph-properties fo:margin-left="1.2346in" fo:margin-right="1.4083in" fo:margin-top="0.1154in" fo:margin-bottom="0in" style:contextual-spacing="false" fo:line-height="96%" fo:text-align="left" style:justify-single-word="false" fo:text-indent="0.4717in" style:auto-text-indent="false"/>
    </style:style>
    <style:style style:name="P270" style:family="paragraph" style:parent-style-name="Text_20_body">
      <style:paragraph-properties fo:margin-top="0.0098in" fo:margin-bottom="0in" style:contextual-spacing="false"/>
      <style:text-properties fo:font-size="8.5pt" style:font-size-asian="8.5pt"/>
    </style:style>
    <style:style style:name="P271" style:family="paragraph" style:parent-style-name="Standard">
      <style:paragraph-properties fo:margin-left="2.0181in" fo:margin-right="0in" fo:margin-top="0in" fo:margin-bottom="0in" style:contextual-spacing="false" fo:text-align="justify" style:justify-single-word="false" fo:text-indent="0in" style:auto-text-indent="false"/>
    </style:style>
    <style:style style:name="P272" style:family="paragraph" style:parent-style-name="Text_20_body">
      <style:paragraph-properties fo:margin-top="0.0161in" fo:margin-bottom="0in" style:contextual-spacing="false"/>
      <style:text-properties fo:font-size="8.5pt" fo:font-style="italic" style:font-size-asian="8.5pt" style:font-style-asian="italic"/>
    </style:style>
    <style:style style:name="P273" style:family="paragraph" style:parent-style-name="List_20_Paragraph" style:list-style-name="WWNum4">
      <style:paragraph-properties fo:margin-left="2.0209in" fo:margin-right="1.5193in" fo:margin-top="0in" fo:margin-bottom="0in" style:contextual-spacing="false" fo:line-height="106%" fo:text-align="left" style:justify-single-word="false" fo:text-indent="-0.0043in" style:auto-text-indent="false">
        <style:tab-stops>
          <style:tab-stop style:position="2.0209in"/>
          <style:tab-stop style:position="2.1693in"/>
        </style:tab-stops>
      </style:paragraph-properties>
    </style:style>
    <style:style style:name="P274" style:family="paragraph" style:parent-style-name="List_20_Paragraph" style:list-style-name="WWNum4">
      <style:paragraph-properties fo:margin-left="2.0201in" fo:margin-right="1.5929in" fo:margin-top="0in" fo:margin-bottom="0in" style:contextual-spacing="false" fo:line-height="103%" fo:text-align="left" style:justify-single-word="false" fo:text-indent="-0.0035in" style:auto-text-indent="false">
        <style:tab-stops>
          <style:tab-stop style:position="2.0201in"/>
          <style:tab-stop style:position="2.1783in"/>
        </style:tab-stops>
      </style:paragraph-properties>
    </style:style>
    <style:style style:name="P275" style:family="paragraph" style:parent-style-name="Text_20_body">
      <style:paragraph-properties fo:margin-top="0.0071in" fo:margin-bottom="0in" style:contextual-spacing="false"/>
      <style:text-properties fo:font-size="8.5pt" fo:font-style="italic" style:font-size-asian="8.5pt" style:font-style-asian="italic"/>
    </style:style>
    <style:style style:name="P276" style:family="paragraph" style:parent-style-name="Standard">
      <style:paragraph-properties fo:margin-left="1.2382in" fo:margin-right="1.5244in" fo:margin-top="0.0008in" fo:margin-bottom="0in" style:contextual-spacing="false" fo:line-height="103%" fo:text-align="left" style:justify-single-word="false" fo:text-indent="0.4689in" style:auto-text-indent="false">
        <style:tab-stops>
          <style:tab-stop style:position="2.2689in"/>
        </style:tab-stops>
      </style:paragraph-properties>
    </style:style>
    <style:style style:name="P277" style:family="paragraph" style:parent-style-name="Text_20_body">
      <style:paragraph-properties fo:margin-top="0.0083in" fo:margin-bottom="0in" style:contextual-spacing="false"/>
      <style:text-properties fo:font-size="8.5pt" style:font-size-asian="8.5pt"/>
    </style:style>
    <style:style style:name="P278" style:family="paragraph" style:parent-style-name="Text_20_body">
      <style:paragraph-properties fo:margin-top="0.0055in" fo:margin-bottom="0in" style:contextual-spacing="false"/>
      <style:text-properties fo:font-size="8.5pt" fo:font-style="italic" style:font-size-asian="8.5pt" style:font-style-asian="italic"/>
    </style:style>
    <style:style style:name="P279" style:family="paragraph" style:parent-style-name="Standard">
      <style:paragraph-properties fo:margin-left="2.0209in" fo:margin-right="0in" fo:margin-top="0.0008in" fo:margin-bottom="0in" style:contextual-spacing="false" fo:text-align="justify" style:justify-single-word="false" fo:text-indent="0in" style:auto-text-indent="false"/>
    </style:style>
    <style:style style:name="P280" style:family="paragraph" style:parent-style-name="Text_20_body">
      <style:paragraph-properties fo:margin-top="0.0098in" fo:margin-bottom="0in" style:contextual-spacing="false"/>
      <style:text-properties style:font-name="Times New Roman" fo:font-size="8.5pt" fo:font-style="italic" style:font-size-asian="8.5pt" style:font-style-asian="italic"/>
    </style:style>
    <style:style style:name="P281" style:family="paragraph" style:parent-style-name="List_20_Paragraph" style:list-style-name="WWNum2">
      <style:paragraph-properties fo:margin-left="2.0201in" fo:margin-right="1.5902in" fo:margin-top="0in" fo:margin-bottom="0in" style:contextual-spacing="false" fo:line-height="105%" fo:text-align="justify" style:justify-single-word="false" fo:text-indent="0.0043in" style:auto-text-indent="false">
        <style:tab-stops>
          <style:tab-stop style:position="2.1492in"/>
        </style:tab-stops>
      </style:paragraph-properties>
    </style:style>
    <style:style style:name="P282" style:family="paragraph" style:parent-style-name="Text_20_body">
      <style:paragraph-properties fo:margin-top="0.0043in" fo:margin-bottom="0in" style:contextual-spacing="false"/>
      <style:text-properties fo:font-size="2.5pt" fo:font-style="italic" style:font-size-asian="2.5pt" style:font-style-asian="italic"/>
    </style:style>
    <style:style style:name="P283" style:family="paragraph" style:parent-style-name="Text_20_body" style:master-page-name="Converted14">
      <style:paragraph-properties style:page-number="auto"/>
      <style:text-properties fo:font-size="10pt" fo:font-style="italic" style:font-size-asian="10pt" style:font-style-asian="italic"/>
    </style:style>
    <style:style style:name="P284" style:family="paragraph" style:parent-style-name="Text_20_body">
      <style:text-properties fo:font-size="10pt" fo:font-style="italic" style:font-size-asian="10pt" style:font-style-asian="italic"/>
    </style:style>
    <style:style style:name="P285" style:family="paragraph" style:parent-style-name="Text_20_body">
      <style:paragraph-properties fo:margin-top="0.1252in" fo:margin-bottom="0in" style:contextual-spacing="false"/>
      <style:text-properties fo:font-size="10pt" fo:font-style="italic" style:font-size-asian="10pt" style:font-style-asian="italic"/>
    </style:style>
    <style:style style:name="P286" style:family="paragraph" style:parent-style-name="Standard">
      <style:paragraph-properties fo:margin-left="1.2362in" fo:margin-right="0in" fo:line-height="100%" fo:text-align="left" style:justify-single-word="false" fo:text-indent="0in" style:auto-text-indent="false"/>
    </style:style>
    <style:style style:name="P287" style:family="paragraph" style:parent-style-name="Text_20_body">
      <style:paragraph-properties fo:margin-top="0.0063in" fo:margin-bottom="0in" style:contextual-spacing="false"/>
      <style:text-properties fo:font-size="1.5pt" fo:font-style="italic" style:font-size-asian="1.5pt" style:font-style-asian="italic"/>
    </style:style>
    <style:style style:name="P288" style:family="paragraph" style:parent-style-name="Standard">
      <style:paragraph-properties fo:margin-left="1.2457in" fo:margin-right="0in" fo:line-height="0.1047in" fo:text-indent="0in" style:auto-text-indent="false"/>
    </style:style>
    <style:style style:name="P289" style:family="paragraph" style:parent-style-name="Text_20_body">
      <style:paragraph-properties fo:margin-top="0.0028in" fo:margin-bottom="0in" style:contextual-spacing="false"/>
      <style:text-properties fo:font-size="9.5pt" fo:font-style="italic" style:font-size-asian="9.5pt" style:font-style-asian="italic"/>
    </style:style>
    <style:style style:name="P290" style:family="paragraph" style:parent-style-name="Text_20_body">
      <style:paragraph-properties fo:margin-top="0.0035in" fo:margin-bottom="0in" style:contextual-spacing="false"/>
      <style:text-properties fo:font-size="9.5pt" fo:font-style="italic" style:font-size-asian="9.5pt" style:font-style-asian="italic"/>
    </style:style>
    <style:style style:name="P291" style:family="paragraph" style:parent-style-name="Text_20_body">
      <style:paragraph-properties fo:margin-top="0.1398in" fo:margin-bottom="0in" style:contextual-spacing="false"/>
      <style:text-properties fo:font-size="10pt" fo:font-style="italic" style:font-size-asian="10pt" style:font-style-asian="italic"/>
    </style:style>
    <style:style style:name="P292" style:family="paragraph" style:parent-style-name="Text_20_body">
      <style:text-properties fo:font-size="6pt" fo:font-style="italic" style:font-size-asian="6pt" style:font-style-asian="italic"/>
    </style:style>
    <style:style style:name="P293" style:family="paragraph" style:parent-style-name="Text_20_body">
      <style:paragraph-properties fo:margin-top="0.0772in" fo:margin-bottom="0in" style:contextual-spacing="false"/>
      <style:text-properties fo:font-size="6pt" fo:font-style="italic" style:font-size-asian="6pt" style:font-style-asian="italic"/>
    </style:style>
    <style:style style:name="P294" style:family="paragraph" style:parent-style-name="Standard">
      <style:paragraph-properties fo:margin-left="0.3937in" fo:margin-right="0in" fo:margin-top="0in" fo:margin-bottom="0in" style:contextual-spacing="false" fo:text-align="left" style:justify-single-word="false" fo:text-indent="0in" style:auto-text-indent="false">
        <style:tab-stops>
          <style:tab-stop style:position="7.0465in" style:type="right"/>
        </style:tab-stops>
      </style:paragraph-properties>
    </style:style>
    <style:style style:name="P295" style:family="paragraph" style:parent-style-name="Text_20_body" style:master-page-name="Converted15">
      <style:paragraph-properties style:page-number="16"/>
      <style:text-properties style:font-name="Lato Black" fo:font-size="9.5pt" fo:font-weight="bold" style:font-size-asian="9.5pt" style:font-weight-asian="bold"/>
    </style:style>
    <style:style style:name="P296" style:family="paragraph" style:parent-style-name="Text_20_body">
      <style:paragraph-properties fo:margin-top="0.0252in" fo:margin-bottom="0in" style:contextual-spacing="false"/>
      <style:text-properties style:font-name="Lato Black" fo:font-size="9.5pt" fo:font-weight="bold" style:font-size-asian="9.5pt" style:font-weight-asian="bold"/>
    </style:style>
    <style:style style:name="P297" style:family="paragraph" style:parent-style-name="Standard">
      <style:paragraph-properties fo:margin-left="0in" fo:margin-right="0.5161in" fo:margin-top="0in" fo:margin-bottom="0in" style:contextual-spacing="false" fo:text-align="center" style:justify-single-word="false" fo:text-indent="0in" style:auto-text-indent="false"/>
    </style:style>
    <style:style style:name="P298" style:family="paragraph" style:parent-style-name="Text_20_body">
      <style:paragraph-properties fo:margin-top="0.0409in" fo:margin-bottom="0in" style:contextual-spacing="false"/>
      <style:text-properties style:font-name="Times New Roman" fo:font-size="9.5pt" style:font-size-asian="9.5pt"/>
    </style:style>
    <style:style style:name="P299" style:family="paragraph" style:parent-style-name="Standard">
      <style:paragraph-properties fo:margin-left="4.0437in" fo:margin-right="0in" fo:margin-top="0.0008in" fo:margin-bottom="0in" style:contextual-spacing="false" fo:text-align="left" style:justify-single-word="false" fo:text-indent="0in" style:auto-text-indent="false"/>
    </style:style>
    <style:style style:name="P300" style:family="paragraph" style:parent-style-name="Text_20_body">
      <style:text-properties style:font-name="Times New Roman" fo:font-size="9.5pt" fo:font-style="italic" fo:font-weight="bold" style:font-size-asian="9.5pt" style:font-style-asian="italic" style:font-weight-asian="bold"/>
    </style:style>
    <style:style style:name="P301" style:family="paragraph" style:parent-style-name="Text_20_body">
      <style:paragraph-properties fo:margin-top="0.1256in" fo:margin-bottom="0in" style:contextual-spacing="false"/>
      <style:text-properties style:font-name="Times New Roman" fo:font-size="9.5pt" fo:font-style="italic" fo:font-weight="bold" style:font-size-asian="9.5pt" style:font-style-asian="italic" style:font-weight-asian="bold"/>
    </style:style>
    <style:style style:name="P302" style:family="paragraph" style:parent-style-name="Standard">
      <style:paragraph-properties fo:margin-left="0.9484in" fo:margin-right="1.5244in" fo:margin-top="0in" fo:margin-bottom="0in" style:contextual-spacing="false" fo:text-align="left" style:justify-single-word="false" fo:text-indent="0in" style:auto-text-indent="false"/>
    </style:style>
    <style:style style:name="P303" style:family="paragraph" style:parent-style-name="Text_20_body">
      <style:text-properties style:font-name="Times New Roman" fo:font-size="9.5pt" fo:font-weight="bold" style:font-size-asian="9.5pt" style:font-weight-asian="bold"/>
    </style:style>
    <style:style style:name="P304" style:family="paragraph" style:parent-style-name="Text_20_body">
      <style:paragraph-properties fo:margin-top="0.0984in" fo:margin-bottom="0in" style:contextual-spacing="false"/>
      <style:text-properties style:font-name="Times New Roman" fo:font-size="9.5pt" fo:font-weight="bold" style:font-size-asian="9.5pt" style:font-weight-asian="bold"/>
    </style:style>
    <style:style style:name="P305" style:family="paragraph" style:parent-style-name="Text_20_body">
      <style:paragraph-properties fo:margin-top="0.0209in" fo:margin-bottom="0in" style:contextual-spacing="false"/>
      <style:text-properties style:font-name="Times New Roman" fo:font-size="9.5pt" fo:font-weight="bold" style:font-size-asian="9.5pt" style:font-weight-asian="bold"/>
    </style:style>
    <style:style style:name="P306" style:family="paragraph" style:parent-style-name="Standard">
      <style:paragraph-properties fo:margin-left="0.9484in" fo:margin-right="0in" fo:margin-top="0in" fo:margin-bottom="0in" style:contextual-spacing="false" fo:text-align="left" style:justify-single-word="false" fo:text-indent="0in" style:auto-text-indent="false"/>
    </style:style>
    <style:style style:name="P307" style:family="paragraph" style:parent-style-name="Text_20_body">
      <style:paragraph-properties fo:margin-top="0.0201in" fo:margin-bottom="0in" style:contextual-spacing="false"/>
      <style:text-properties style:font-name="Times New Roman" fo:font-size="9.5pt" fo:font-weight="bold" style:font-size-asian="9.5pt" style:font-weight-asian="bold"/>
    </style:style>
    <style:style style:name="P308" style:family="paragraph" style:parent-style-name="Standard">
      <style:paragraph-properties fo:margin-left="0.9484in" fo:margin-right="1.4972in" fo:margin-top="0in" fo:margin-bottom="0in" style:contextual-spacing="false" fo:line-height="97%" fo:text-align="justify" style:justify-single-word="false" fo:text-indent="0in" style:auto-text-indent="false"/>
    </style:style>
    <style:style style:name="P309" style:family="paragraph" style:parent-style-name="Text_20_body">
      <style:text-properties style:font-name="Times New Roman" fo:font-size="9.5pt" style:font-size-asian="9.5pt"/>
    </style:style>
    <style:style style:name="P310" style:family="paragraph" style:parent-style-name="Text_20_body">
      <style:paragraph-properties fo:margin-top="0.1291in" fo:margin-bottom="0in" style:contextual-spacing="false"/>
      <style:text-properties style:font-name="Times New Roman" fo:font-size="9.5pt" style:font-size-asian="9.5pt"/>
    </style:style>
    <style:style style:name="P311" style:family="paragraph" style:parent-style-name="Standard">
      <style:paragraph-properties fo:margin-left="0.9484in" fo:margin-right="1.4965in" fo:margin-top="0.0008in" fo:margin-bottom="0in" style:contextual-spacing="false" fo:line-height="97%" fo:text-align="justify" style:justify-single-word="false" fo:text-indent="0in" style:auto-text-indent="false"/>
    </style:style>
    <style:style style:name="P312" style:family="paragraph" style:parent-style-name="Text_20_body">
      <style:paragraph-properties fo:margin-top="0.1256in" fo:margin-bottom="0in" style:contextual-spacing="false"/>
      <style:text-properties style:font-name="Times New Roman" fo:font-size="9.5pt" style:font-size-asian="9.5pt"/>
    </style:style>
    <style:style style:name="P313" style:family="paragraph" style:parent-style-name="Text_20_body">
      <style:paragraph-properties fo:margin-top="0.0465in" fo:margin-bottom="0in" style:contextual-spacing="false"/>
      <style:text-properties style:font-name="Times New Roman" fo:font-size="9.5pt" style:font-size-asian="9.5pt"/>
    </style:style>
    <style:style style:name="P314" style:family="paragraph" style:parent-style-name="Standard">
      <style:paragraph-properties fo:margin-left="0in" fo:margin-right="0.5264in" fo:margin-top="0.0008in" fo:margin-bottom="0in" style:contextual-spacing="false" fo:text-align="center" style:justify-single-word="false" fo:text-indent="0in" style:auto-text-indent="false"/>
    </style:style>
    <style:style style:name="P315" style:family="paragraph" style:parent-style-name="Text_20_body">
      <style:text-properties style:font-name="Times New Roman" fo:font-size="10pt" style:font-size-asian="10pt"/>
    </style:style>
    <style:style style:name="P316" style:family="paragraph" style:parent-style-name="Text_20_body">
      <style:paragraph-properties fo:margin-top="0.0681in" fo:margin-bottom="0in" style:contextual-spacing="false"/>
      <style:text-properties style:font-name="Times New Roman" fo:font-size="10pt" style:font-size-asian="10pt"/>
    </style:style>
    <style:style style:name="P317" style:family="paragraph" style:parent-style-name="Standard">
      <style:paragraph-properties fo:margin-left="0in" fo:margin-right="0.5256in" fo:margin-top="0.0083in" fo:margin-bottom="0in" style:contextual-spacing="false" fo:text-align="center" style:justify-single-word="false" fo:text-indent="0in" style:auto-text-indent="false"/>
    </style:style>
    <style:style style:name="P318" style:family="paragraph" style:parent-style-name="Standard">
      <style:paragraph-properties fo:margin-left="0in" fo:margin-right="0.5256in" fo:margin-top="0.002in" fo:margin-bottom="0in" style:contextual-spacing="false" fo:text-align="center" style:justify-single-word="false" fo:text-indent="0in" style:auto-text-indent="false"/>
    </style:style>
    <style:style style:name="P319" style:family="paragraph" style:parent-style-name="Text_20_body" style:master-page-name="Converted16">
      <style:paragraph-properties style:page-number="auto"/>
      <style:text-properties style:font-name="Times New Roman" fo:font-size="10pt" fo:font-weight="bold" style:font-size-asian="10pt" style:font-weight-asian="bold"/>
    </style:style>
    <style:style style:name="P320" style:family="paragraph" style:parent-style-name="Text_20_body">
      <style:text-properties style:font-name="Times New Roman" fo:font-size="10pt" fo:font-weight="bold" style:font-size-asian="10pt" style:font-weight-asian="bold"/>
    </style:style>
    <style:style style:name="P321" style:family="paragraph" style:parent-style-name="Text_20_body">
      <style:paragraph-properties fo:margin-top="0.0445in" fo:margin-bottom="0in" style:contextual-spacing="false"/>
      <style:text-properties style:font-name="Times New Roman" fo:font-size="10pt" fo:font-weight="bold" style:font-size-asian="10pt" style:font-weight-asian="bold"/>
    </style:style>
    <style:style style:name="P322" style:family="paragraph" style:parent-style-name="Standard">
      <style:paragraph-properties fo:margin-left="0.9283in" fo:margin-right="0in" fo:line-height="100%" fo:text-indent="0in" style:auto-text-indent="false"/>
    </style:style>
    <style:style style:name="P323" style:family="paragraph" style:parent-style-name="Standard">
      <style:paragraph-properties fo:margin-left="1.4543in" fo:margin-right="1.8228in" fo:margin-top="0in" fo:margin-bottom="0in" style:contextual-spacing="false" fo:text-align="center" style:justify-single-word="false" fo:text-indent="0in" style:auto-text-indent="false"/>
    </style:style>
    <style:style style:name="P324" style:family="paragraph" style:parent-style-name="Standard">
      <style:paragraph-properties fo:margin-left="0.9492in" fo:margin-right="1.3264in" fo:margin-top="0.0193in" fo:margin-bottom="0in" style:contextual-spacing="false" fo:line-height="136%" fo:text-align="left" style:justify-single-word="false" fo:text-indent="0.0075in" style:auto-text-indent="false">
        <style:tab-stops>
          <style:tab-stop style:position="2.0827in"/>
          <style:tab-stop style:position="5.0252in"/>
          <style:tab-stop style:position="6.2228in"/>
        </style:tab-stops>
      </style:paragraph-properties>
    </style:style>
    <style:style style:name="P325" style:family="paragraph" style:parent-style-name="Standard">
      <style:paragraph-properties fo:margin-left="0.9516in" fo:margin-right="2.8126in" fo:margin-top="0in" fo:margin-bottom="0in" style:contextual-spacing="false" fo:line-height="132%" fo:text-align="left" style:justify-single-word="false" fo:text-indent="0.002in" style:auto-text-indent="false"/>
    </style:style>
    <style:style style:name="P326" style:family="paragraph" style:parent-style-name="Table_20_Paragraph">
      <style:paragraph-properties fo:margin-left="0.022in" fo:margin-right="0in" fo:line-height="0.0957in"/>
    </style:style>
    <style:style style:name="P327" style:family="paragraph" style:parent-style-name="Table_20_Paragraph">
      <style:paragraph-properties fo:margin-left="0.3in" fo:margin-right="0in" fo:line-height="0.0957in"/>
    </style:style>
    <style:style style:name="P328" style:family="paragraph" style:parent-style-name="Table_20_Paragraph">
      <style:text-properties style:font-name="Times New Roman" fo:font-size="5pt" style:font-size-asian="5pt"/>
    </style:style>
    <style:style style:name="P329" style:family="paragraph" style:parent-style-name="Table_20_Paragraph">
      <style:paragraph-properties fo:margin-left="0.0484in" fo:margin-right="0.0043in" fo:line-height="0.0957in" fo:text-align="center" style:justify-single-word="false"/>
    </style:style>
    <style:style style:name="P330" style:family="paragraph" style:parent-style-name="Table_20_Paragraph">
      <style:paragraph-properties fo:margin-left="0in" fo:margin-right="0.0189in" fo:line-height="0.0957in" fo:text-align="right" style:justify-single-word="false"/>
    </style:style>
    <style:style style:name="P331" style:family="paragraph" style:parent-style-name="Table_20_Paragraph">
      <style:text-properties style:font-name="Times New Roman" fo:font-size="6pt" style:font-size-asian="6pt"/>
    </style:style>
    <style:style style:name="P332" style:family="paragraph" style:parent-style-name="Table_20_Paragraph">
      <style:paragraph-properties fo:margin-left="0in" fo:margin-right="0.4819in" fo:margin-top="0.0165in" fo:margin-bottom="0in" style:contextual-spacing="false" fo:text-align="right" style:justify-single-word="false"/>
    </style:style>
    <style:style style:name="P333" style:family="paragraph" style:parent-style-name="Table_20_Paragraph">
      <style:paragraph-properties fo:margin-left="0.0484in" fo:margin-right="0.0043in" fo:margin-top="0.0098in" fo:margin-bottom="0in" style:contextual-spacing="false" fo:text-align="center" style:justify-single-word="false"/>
    </style:style>
    <style:style style:name="P334" style:family="paragraph" style:parent-style-name="Table_20_Paragraph">
      <style:paragraph-properties fo:margin-left="0in" fo:margin-right="0.0209in" fo:margin-top="0.0165in" fo:margin-bottom="0in" style:contextual-spacing="false" fo:text-align="right" style:justify-single-word="false"/>
    </style:style>
    <style:style style:name="P335" style:family="paragraph" style:parent-style-name="Table_20_Paragraph">
      <style:paragraph-properties fo:margin-left="0in" fo:margin-right="0.4839in" fo:margin-top="0.0098in" fo:margin-bottom="0in" style:contextual-spacing="false" fo:line-height="0.0945in" fo:text-align="right" style:justify-single-word="false"/>
    </style:style>
    <style:style style:name="P336" style:family="paragraph" style:parent-style-name="Table_20_Paragraph">
      <style:paragraph-properties fo:margin-left="0.0484in" fo:margin-right="0in" fo:margin-top="0.0098in" fo:margin-bottom="0in" style:contextual-spacing="false" fo:line-height="0.0945in" fo:text-align="center" style:justify-single-word="false"/>
    </style:style>
    <style:style style:name="P337" style:family="paragraph" style:parent-style-name="Table_20_Paragraph">
      <style:paragraph-properties fo:margin-left="0in" fo:margin-right="0.0236in" fo:margin-top="0.0165in" fo:margin-bottom="0in" style:contextual-spacing="false" fo:line-height="0.0874in" fo:text-align="right" style:justify-single-word="false"/>
    </style:style>
    <style:style style:name="P338" style:family="paragraph" style:parent-style-name="Standard">
      <style:paragraph-properties fo:margin-left="0.9547in" fo:margin-right="2.1555in" fo:margin-top="0.0291in" fo:margin-bottom="0in" style:contextual-spacing="false" fo:line-height="132%" fo:text-align="left" style:justify-single-word="false" fo:text-indent="0.0035in" style:auto-text-indent="false"/>
    </style:style>
    <style:style style:name="P339" style:family="paragraph" style:parent-style-name="Table_20_Paragraph">
      <style:paragraph-properties fo:margin-left="0.0307in" fo:margin-right="0in" fo:line-height="0.0972in"/>
    </style:style>
    <style:style style:name="P340" style:family="paragraph" style:parent-style-name="Table_20_Paragraph">
      <style:paragraph-properties fo:margin-left="0.2965in" fo:margin-right="0in" fo:line-height="0.0972in"/>
    </style:style>
    <style:style style:name="P341" style:family="paragraph" style:parent-style-name="Table_20_Paragraph">
      <style:paragraph-properties fo:margin-left="0in" fo:margin-right="0.4071in" fo:line-height="0.1in" fo:text-align="right" style:justify-single-word="false"/>
    </style:style>
    <style:style style:name="P342" style:family="paragraph" style:parent-style-name="Table_20_Paragraph">
      <style:paragraph-properties fo:margin-left="0in" fo:margin-right="0.0201in" fo:line-height="0.1in" fo:text-align="right" style:justify-single-word="false"/>
    </style:style>
    <style:style style:name="P343" style:family="paragraph" style:parent-style-name="Table_20_Paragraph">
      <style:paragraph-properties fo:margin-left="0in" fo:margin-right="0.4063in" fo:margin-top="0.0134in" fo:margin-bottom="0in" style:contextual-spacing="false" fo:text-align="right" style:justify-single-word="false"/>
    </style:style>
    <style:style style:name="P344" style:family="paragraph" style:parent-style-name="Table_20_Paragraph">
      <style:paragraph-properties fo:margin-left="0in" fo:margin-right="0.4055in" fo:margin-top="0.0165in" fo:margin-bottom="0in" style:contextual-spacing="false" fo:text-align="right" style:justify-single-word="false"/>
    </style:style>
    <style:style style:name="P345" style:family="paragraph" style:parent-style-name="Table_20_Paragraph">
      <style:paragraph-properties fo:margin-left="0in" fo:margin-right="0.0228in" fo:margin-top="0.0165in" fo:margin-bottom="0in" style:contextual-spacing="false" fo:text-align="right" style:justify-single-word="false"/>
    </style:style>
    <style:style style:name="P346" style:family="paragraph" style:parent-style-name="Table_20_Paragraph">
      <style:paragraph-properties fo:margin-left="0.022in" fo:margin-right="0in" fo:margin-top="0.0102in" fo:margin-bottom="0in" style:contextual-spacing="false"/>
    </style:style>
    <style:style style:name="P347" style:family="paragraph" style:parent-style-name="Table_20_Paragraph">
      <style:paragraph-properties fo:margin-left="0.0307in" fo:margin-right="0in" fo:margin-top="0.0098in" fo:margin-bottom="0in" style:contextual-spacing="false"/>
    </style:style>
    <style:style style:name="P348" style:family="paragraph" style:parent-style-name="Table_20_Paragraph">
      <style:paragraph-properties fo:margin-left="0.2965in" fo:margin-right="0in" fo:margin-top="0.0098in" fo:margin-bottom="0in" style:contextual-spacing="false"/>
    </style:style>
    <style:style style:name="P349" style:family="paragraph" style:parent-style-name="Table_20_Paragraph">
      <style:paragraph-properties fo:margin-left="0in" fo:margin-right="0.0201in" fo:margin-top="0.0134in" fo:margin-bottom="0in" style:contextual-spacing="false" fo:text-align="right" style:justify-single-word="false"/>
    </style:style>
    <style:style style:name="P350" style:family="paragraph" style:parent-style-name="Table_20_Paragraph">
      <style:paragraph-properties fo:margin-left="0in" fo:margin-right="0.4055in" fo:margin-top="0.0134in" fo:margin-bottom="0in" style:contextual-spacing="false" fo:text-align="right" style:justify-single-word="false"/>
    </style:style>
    <style:style style:name="P351" style:family="paragraph" style:parent-style-name="Table_20_Paragraph">
      <style:paragraph-properties fo:margin-left="0in" fo:margin-right="0.4091in" fo:margin-top="0.0134in" fo:margin-bottom="0in" style:contextual-spacing="false" fo:text-align="right" style:justify-single-word="false"/>
    </style:style>
    <style:style style:name="P352" style:family="paragraph" style:parent-style-name="Table_20_Paragraph">
      <style:paragraph-properties fo:margin-left="0in" fo:margin-right="0.0193in" fo:margin-top="0.0165in" fo:margin-bottom="0in" style:contextual-spacing="false" fo:text-align="right" style:justify-single-word="false"/>
    </style:style>
    <style:style style:name="P353" style:family="paragraph" style:parent-style-name="Table_20_Paragraph">
      <style:paragraph-properties fo:margin-left="0in" fo:margin-right="0.4083in" fo:margin-top="0.0138in" fo:margin-bottom="0in" style:contextual-spacing="false" fo:line-height="0.0846in" fo:text-align="right" style:justify-single-word="false"/>
    </style:style>
    <style:style style:name="P354" style:family="paragraph" style:parent-style-name="Table_20_Paragraph">
      <style:paragraph-properties fo:margin-left="0in" fo:margin-right="0.4063in" fo:margin-top="0.0138in" fo:margin-bottom="0in" style:contextual-spacing="false" fo:line-height="0.0846in" fo:text-align="right" style:justify-single-word="false"/>
    </style:style>
    <style:style style:name="P355" style:family="paragraph" style:parent-style-name="Table_20_Paragraph">
      <style:paragraph-properties fo:margin-left="0in" fo:margin-right="0.0256in" fo:margin-top="0.0138in" fo:margin-bottom="0in" style:contextual-spacing="false" fo:line-height="0.0846in" fo:text-align="right" style:justify-single-word="false"/>
    </style:style>
    <style:style style:name="P356" style:family="paragraph" style:parent-style-name="Standard">
      <style:paragraph-properties fo:margin-left="0.9516in" fo:margin-right="2.4193in" fo:margin-top="0.0335in" fo:margin-bottom="0in" style:contextual-spacing="false" fo:line-height="132%" fo:text-align="left" style:justify-single-word="false" fo:text-indent="0.0035in" style:auto-text-indent="false"/>
    </style:style>
    <style:style style:name="P357" style:family="paragraph" style:parent-style-name="Table_20_Paragraph">
      <style:paragraph-properties fo:margin-left="0.022in" fo:margin-right="0in" fo:line-height="0.1in"/>
    </style:style>
    <style:style style:name="P358" style:family="paragraph" style:parent-style-name="Table_20_Paragraph">
      <style:paragraph-properties fo:margin-left="0.302in" fo:margin-right="0in" fo:line-height="0.1in"/>
    </style:style>
    <style:style style:name="P359" style:family="paragraph" style:parent-style-name="Table_20_Paragraph">
      <style:paragraph-properties fo:margin-left="0.0665in" fo:margin-right="0.0016in" fo:line-height="0.1in" fo:text-align="center" style:justify-single-word="false"/>
    </style:style>
    <style:style style:name="P360" style:family="paragraph" style:parent-style-name="Table_20_Paragraph">
      <style:paragraph-properties fo:margin-left="0in" fo:margin-right="0.0252in" fo:line-height="0.1in" fo:text-align="right" style:justify-single-word="false"/>
    </style:style>
    <style:style style:name="P361" style:family="paragraph" style:parent-style-name="Table_20_Paragraph">
      <style:paragraph-properties fo:margin-left="0in" fo:margin-right="0.4047in" fo:margin-top="0.0181in" fo:margin-bottom="0in" style:contextual-spacing="false" fo:text-align="right" style:justify-single-word="false"/>
    </style:style>
    <style:style style:name="P362" style:family="paragraph" style:parent-style-name="Table_20_Paragraph">
      <style:paragraph-properties fo:margin-left="0.0654in" fo:margin-right="0.002in" fo:margin-top="0.0181in" fo:margin-bottom="0in" style:contextual-spacing="false" fo:text-align="center" style:justify-single-word="false"/>
    </style:style>
    <style:style style:name="P363" style:family="paragraph" style:parent-style-name="Table_20_Paragraph">
      <style:paragraph-properties fo:margin-left="0in" fo:margin-right="0.0209in" fo:margin-top="0.0181in" fo:margin-bottom="0in" style:contextual-spacing="false" fo:text-align="right" style:justify-single-word="false"/>
    </style:style>
    <style:style style:name="P364" style:family="paragraph" style:parent-style-name="Table_20_Paragraph">
      <style:paragraph-properties fo:margin-left="0in" fo:margin-right="0.4075in" fo:margin-top="0.0189in" fo:margin-bottom="0in" style:contextual-spacing="false" fo:text-align="right" style:justify-single-word="false"/>
    </style:style>
    <style:style style:name="P365" style:family="paragraph" style:parent-style-name="Table_20_Paragraph">
      <style:paragraph-properties fo:margin-left="0.0654in" fo:margin-right="0.002in" fo:margin-top="0.0189in" fo:margin-bottom="0in" style:contextual-spacing="false" fo:text-align="center" style:justify-single-word="false"/>
    </style:style>
    <style:style style:name="P366" style:family="paragraph" style:parent-style-name="Table_20_Paragraph">
      <style:paragraph-properties fo:margin-left="0in" fo:margin-right="0.0236in" fo:margin-top="0.0189in" fo:margin-bottom="0in" style:contextual-spacing="false" fo:text-align="right" style:justify-single-word="false"/>
    </style:style>
    <style:style style:name="P367" style:family="paragraph" style:parent-style-name="Table_20_Paragraph">
      <style:paragraph-properties fo:margin-left="0in" fo:margin-right="0.4047in" fo:margin-top="0.0189in" fo:margin-bottom="0in" style:contextual-spacing="false" fo:line-height="0.0819in" fo:text-align="right" style:justify-single-word="false"/>
    </style:style>
    <style:style style:name="P368" style:family="paragraph" style:parent-style-name="Table_20_Paragraph">
      <style:paragraph-properties fo:margin-left="0.0654in" fo:margin-right="0.0665in" fo:margin-top="0.0189in" fo:margin-bottom="0in" style:contextual-spacing="false" fo:line-height="0.0819in" fo:text-align="center" style:justify-single-word="false"/>
    </style:style>
    <style:style style:name="P369" style:family="paragraph" style:parent-style-name="Table_20_Paragraph">
      <style:paragraph-properties fo:margin-left="0in" fo:margin-right="0.0244in" fo:margin-top="0.0189in" fo:margin-bottom="0in" style:contextual-spacing="false" fo:line-height="0.0819in" fo:text-align="right" style:justify-single-word="false"/>
    </style:style>
    <style:style style:name="P370" style:family="paragraph" style:parent-style-name="Standard">
      <style:paragraph-properties fo:margin-left="0.9492in" fo:margin-right="0in" fo:margin-top="0.0346in" fo:margin-bottom="0in" style:contextual-spacing="false" fo:text-align="left" style:justify-single-word="false" fo:text-indent="0in" style:auto-text-indent="false"/>
    </style:style>
    <style:style style:name="P371" style:family="paragraph" style:parent-style-name="Standard">
      <style:paragraph-properties fo:margin-left="0.9571in" fo:margin-right="0in" fo:margin-top="0.0335in" fo:margin-bottom="0in" style:contextual-spacing="false" fo:text-align="left" style:justify-single-word="false" fo:text-indent="0in" style:auto-text-indent="false"/>
    </style:style>
    <style:style style:name="P372" style:family="paragraph" style:parent-style-name="Standard">
      <style:paragraph-properties fo:margin-left="0.9547in" fo:margin-right="0in" fo:margin-top="0.0327in" fo:margin-bottom="0.0307in" style:contextual-spacing="false" fo:text-align="left" style:justify-single-word="false" fo:text-indent="0in" style:auto-text-indent="false"/>
    </style:style>
    <style:style style:name="P373" style:family="paragraph" style:parent-style-name="Table_20_Paragraph">
      <style:paragraph-properties fo:margin-left="0.0256in" fo:margin-right="0in" fo:line-height="0.1in"/>
    </style:style>
    <style:style style:name="P374" style:family="paragraph" style:parent-style-name="Table_20_Paragraph">
      <style:paragraph-properties fo:margin-left="0.2929in" fo:margin-right="0in" fo:line-height="0.1in"/>
    </style:style>
    <style:style style:name="P375" style:family="paragraph" style:parent-style-name="Table_20_Paragraph">
      <style:paragraph-properties fo:margin-left="0in" fo:margin-right="0.3634in" fo:line-height="0.1in" fo:text-align="right" style:justify-single-word="false"/>
    </style:style>
    <style:style style:name="P376" style:family="paragraph" style:parent-style-name="Table_20_Paragraph">
      <style:paragraph-properties fo:margin-left="0in" fo:margin-right="0.0228in" fo:line-height="0.1035in" fo:text-align="right" style:justify-single-word="false"/>
    </style:style>
    <style:style style:name="P377" style:family="paragraph" style:parent-style-name="Table_20_Paragraph">
      <style:paragraph-properties fo:margin-left="0in" fo:margin-right="0.4244in" fo:margin-top="0.0161in" fo:margin-bottom="0in" style:contextual-spacing="false" fo:text-align="right" style:justify-single-word="false"/>
    </style:style>
    <style:style style:name="P378" style:family="paragraph" style:parent-style-name="Table_20_Paragraph">
      <style:paragraph-properties fo:margin-left="0in" fo:margin-right="0.3665in" fo:margin-top="0.0161in" fo:margin-bottom="0in" style:contextual-spacing="false" fo:text-align="right" style:justify-single-word="false"/>
    </style:style>
    <style:style style:name="P379" style:family="paragraph" style:parent-style-name="Table_20_Paragraph">
      <style:paragraph-properties fo:margin-left="0in" fo:margin-right="0.0236in" fo:margin-top="0.0193in" fo:margin-bottom="0in" style:contextual-spacing="false" fo:text-align="right" style:justify-single-word="false"/>
    </style:style>
    <style:style style:name="P380" style:family="paragraph" style:parent-style-name="Table_20_Paragraph">
      <style:paragraph-properties fo:margin-left="0.022in" fo:margin-right="0in" fo:margin-top="0.0134in" fo:margin-bottom="0in" style:contextual-spacing="false"/>
    </style:style>
    <style:style style:name="P381" style:family="paragraph" style:parent-style-name="Table_20_Paragraph">
      <style:paragraph-properties fo:margin-left="0.0256in" fo:margin-right="0in" fo:margin-top="0.0126in" fo:margin-bottom="0in" style:contextual-spacing="false"/>
    </style:style>
    <style:style style:name="P382" style:family="paragraph" style:parent-style-name="Table_20_Paragraph">
      <style:paragraph-properties fo:margin-left="0.2929in" fo:margin-right="0in" fo:margin-top="0.0126in" fo:margin-bottom="0in" style:contextual-spacing="false"/>
    </style:style>
    <style:style style:name="P383" style:family="paragraph" style:parent-style-name="Table_20_Paragraph">
      <style:paragraph-properties fo:margin-left="0in" fo:margin-right="0.3638in" fo:margin-top="0.0126in" fo:margin-bottom="0in" style:contextual-spacing="false" fo:text-align="right" style:justify-single-word="false"/>
    </style:style>
    <style:style style:name="P384" style:family="paragraph" style:parent-style-name="Table_20_Paragraph">
      <style:paragraph-properties fo:margin-left="0in" fo:margin-right="0.0228in" fo:margin-top="0.0126in" fo:margin-bottom="0in" style:contextual-spacing="false" fo:text-align="right" style:justify-single-word="false"/>
    </style:style>
    <style:style style:name="P385" style:family="paragraph" style:parent-style-name="Table_20_Paragraph">
      <style:paragraph-properties fo:margin-left="0in" fo:margin-right="0.4236in" fo:margin-top="0.0181in" fo:margin-bottom="0in" style:contextual-spacing="false" fo:text-align="right" style:justify-single-word="false"/>
    </style:style>
    <style:style style:name="P386" style:family="paragraph" style:parent-style-name="Table_20_Paragraph">
      <style:paragraph-properties fo:margin-left="0in" fo:margin-right="0.3626in" fo:margin-top="0.0181in" fo:margin-bottom="0in" style:contextual-spacing="false" fo:text-align="right" style:justify-single-word="false"/>
    </style:style>
    <style:style style:name="P387" style:family="paragraph" style:parent-style-name="Table_20_Paragraph">
      <style:paragraph-properties fo:margin-left="0in" fo:margin-right="0.0283in" fo:margin-top="0.0181in" fo:margin-bottom="0in" style:contextual-spacing="false" fo:text-align="right" style:justify-single-word="false"/>
    </style:style>
    <style:style style:name="P388" style:family="paragraph" style:parent-style-name="Table_20_Paragraph">
      <style:paragraph-properties fo:margin-left="0.022in" fo:margin-right="0in" fo:margin-top="0.0154in" fo:margin-bottom="0in" style:contextual-spacing="false"/>
    </style:style>
    <style:style style:name="P389" style:family="paragraph" style:parent-style-name="Table_20_Paragraph">
      <style:paragraph-properties fo:margin-left="0.0339in" fo:margin-right="0in" fo:margin-top="0.0126in" fo:margin-bottom="0in" style:contextual-spacing="false"/>
    </style:style>
    <style:style style:name="P390" style:family="paragraph" style:parent-style-name="Table_20_Paragraph">
      <style:paragraph-properties fo:margin-left="0in" fo:margin-right="0.3634in" fo:margin-top="0.0126in" fo:margin-bottom="0in" style:contextual-spacing="false" fo:text-align="right" style:justify-single-word="false"/>
    </style:style>
    <style:style style:name="P391" style:family="paragraph" style:parent-style-name="Table_20_Paragraph">
      <style:paragraph-properties fo:margin-left="0in" fo:margin-right="0.0307in" fo:margin-top="0.0126in" fo:margin-bottom="0in" style:contextual-spacing="false" fo:text-align="right" style:justify-single-word="false"/>
    </style:style>
    <style:style style:name="P392" style:family="paragraph" style:parent-style-name="Table_20_Paragraph">
      <style:paragraph-properties fo:margin-left="0in" fo:margin-right="0.0299in" fo:margin-top="0.0126in" fo:margin-bottom="0in" style:contextual-spacing="false" fo:text-align="right" style:justify-single-word="false"/>
    </style:style>
    <style:style style:name="P393" style:family="paragraph" style:parent-style-name="Table_20_Paragraph">
      <style:paragraph-properties fo:margin-left="0.0339in" fo:margin-right="0in" fo:margin-top="0.011in" fo:margin-bottom="0in" style:contextual-spacing="false"/>
    </style:style>
    <style:style style:name="P394" style:family="paragraph" style:parent-style-name="Table_20_Paragraph">
      <style:paragraph-properties fo:margin-left="0.2929in" fo:margin-right="0in" fo:margin-top="0.0146in" fo:margin-bottom="0in" style:contextual-spacing="false"/>
    </style:style>
    <style:style style:name="P395" style:family="paragraph" style:parent-style-name="Table_20_Paragraph">
      <style:paragraph-properties fo:margin-left="0in" fo:margin-right="0.3634in" fo:margin-top="0.0146in" fo:margin-bottom="0in" style:contextual-spacing="false" fo:text-align="right" style:justify-single-word="false"/>
    </style:style>
    <style:style style:name="P396" style:family="paragraph" style:parent-style-name="Table_20_Paragraph">
      <style:paragraph-properties fo:margin-left="0in" fo:margin-right="0.0228in" fo:margin-top="0.0146in" fo:margin-bottom="0in" style:contextual-spacing="false" fo:text-align="right" style:justify-single-word="false"/>
    </style:style>
    <style:style style:name="P397" style:family="paragraph" style:parent-style-name="Table_20_Paragraph">
      <style:paragraph-properties fo:margin-left="0.0354in" fo:margin-right="0in" fo:margin-top="0.0126in" fo:margin-bottom="0in" style:contextual-spacing="false"/>
    </style:style>
    <style:style style:name="P398" style:family="paragraph" style:parent-style-name="Table_20_Paragraph">
      <style:paragraph-properties fo:margin-left="0in" fo:margin-right="0.0272in" fo:margin-top="0.0126in" fo:margin-bottom="0in" style:contextual-spacing="false" fo:text-align="right" style:justify-single-word="false"/>
    </style:style>
    <style:style style:name="P399" style:family="paragraph" style:parent-style-name="Table_20_Paragraph">
      <style:paragraph-properties fo:margin-left="0in" fo:margin-right="0.3673in" fo:margin-top="0.011in" fo:margin-bottom="0in" style:contextual-spacing="false" fo:text-align="right" style:justify-single-word="false"/>
    </style:style>
    <style:style style:name="P400" style:family="paragraph" style:parent-style-name="Table_20_Paragraph">
      <style:paragraph-properties fo:margin-left="0in" fo:margin-right="0.0264in" fo:margin-top="0.0161in" fo:margin-bottom="0in" style:contextual-spacing="false" fo:text-align="right" style:justify-single-word="false"/>
    </style:style>
    <style:style style:name="P401" style:family="paragraph" style:parent-style-name="Table_20_Paragraph">
      <style:paragraph-properties fo:margin-left="0in" fo:margin-right="0.4264in" fo:margin-top="0.0189in" fo:margin-bottom="0in" style:contextual-spacing="false" fo:text-align="right" style:justify-single-word="false"/>
    </style:style>
    <style:style style:name="P402" style:family="paragraph" style:parent-style-name="Table_20_Paragraph">
      <style:paragraph-properties fo:margin-left="0in" fo:margin-right="0.3665in" fo:margin-top="0.0189in" fo:margin-bottom="0in" style:contextual-spacing="false" fo:text-align="right" style:justify-single-word="false"/>
    </style:style>
    <style:style style:name="P403" style:family="paragraph" style:parent-style-name="Table_20_Paragraph">
      <style:paragraph-properties fo:margin-left="0in" fo:margin-right="0.0319in" fo:margin-top="0.0189in" fo:margin-bottom="0in" style:contextual-spacing="false" fo:text-align="right" style:justify-single-word="false"/>
    </style:style>
    <style:style style:name="P404" style:family="paragraph" style:parent-style-name="Table_20_Paragraph">
      <style:paragraph-properties fo:margin-left="0in" fo:margin-right="0.4236in" fo:margin-top="0.0189in" fo:margin-bottom="0in" style:contextual-spacing="false" fo:text-align="right" style:justify-single-word="false"/>
    </style:style>
    <style:style style:name="P405" style:family="paragraph" style:parent-style-name="Table_20_Paragraph">
      <style:paragraph-properties fo:margin-left="0in" fo:margin-right="0.3689in" fo:margin-top="0.0189in" fo:margin-bottom="0in" style:contextual-spacing="false" fo:text-align="right" style:justify-single-word="false"/>
    </style:style>
    <style:style style:name="P406" style:family="paragraph" style:parent-style-name="Table_20_Paragraph">
      <style:paragraph-properties fo:margin-left="0in" fo:margin-right="0.0264in" fo:margin-top="0.0189in" fo:margin-bottom="0in" style:contextual-spacing="false" fo:text-align="right" style:justify-single-word="false"/>
    </style:style>
    <style:style style:name="P407" style:family="paragraph" style:parent-style-name="Table_20_Paragraph">
      <style:paragraph-properties fo:margin-left="0in" fo:margin-right="0.4307in" fo:margin-top="0.0189in" fo:margin-bottom="0in" style:contextual-spacing="false" fo:line-height="0.0819in" fo:text-align="right" style:justify-single-word="false"/>
    </style:style>
    <style:style style:name="P408" style:family="paragraph" style:parent-style-name="Table_20_Paragraph">
      <style:paragraph-properties fo:margin-left="0in" fo:margin-right="0.3689in" fo:margin-top="0.0189in" fo:margin-bottom="0in" style:contextual-spacing="false" fo:line-height="0.0819in" fo:text-align="right" style:justify-single-word="false"/>
    </style:style>
    <style:style style:name="P409" style:family="paragraph" style:parent-style-name="Table_20_Paragraph">
      <style:paragraph-properties fo:margin-left="0in" fo:margin-right="0.0283in" fo:margin-top="0.0189in" fo:margin-bottom="0in" style:contextual-spacing="false" fo:line-height="0.0819in" fo:text-align="right" style:justify-single-word="false"/>
    </style:style>
    <style:style style:name="P410" style:family="paragraph" style:parent-style-name="Text_20_body">
      <style:paragraph-properties fo:margin-top="0.0898in" fo:margin-bottom="0in" style:contextual-spacing="false"/>
      <style:text-properties style:font-name="Times New Roman" fo:font-size="10pt" style:font-size-asian="10pt"/>
    </style:style>
    <style:style style:name="P411" style:family="paragraph" style:parent-style-name="Standard">
      <style:paragraph-properties fo:margin-left="1.4457in" fo:margin-right="1.8228in" fo:margin-top="0.0008in" fo:margin-bottom="0in" style:contextual-spacing="false" fo:text-align="center" style:justify-single-word="false" fo:text-indent="0in" style:auto-text-indent="false"/>
    </style:style>
    <style:style style:name="P412" style:family="paragraph" style:parent-style-name="Standard">
      <style:paragraph-properties fo:margin-left="1.4472in" fo:margin-right="1.8228in" fo:margin-top="0.0016in" fo:margin-bottom="0in" style:contextual-spacing="false" fo:text-align="center" style:justify-single-word="false" fo:text-indent="0in" style:auto-text-indent="false"/>
    </style:style>
    <style:style style:name="P413" style:family="paragraph" style:parent-style-name="Text_20_body">
      <style:text-properties style:font-name="Times New Roman" fo:font-size="6pt" fo:font-weight="bold" style:font-size-asian="6pt" style:font-weight-asian="bold"/>
    </style:style>
    <style:style style:name="P414" style:family="paragraph" style:parent-style-name="Text_20_body">
      <style:paragraph-properties fo:margin-top="0.0346in" fo:margin-bottom="0in" style:contextual-spacing="false"/>
      <style:text-properties style:font-name="Times New Roman" fo:font-size="6pt" fo:font-weight="bold" style:font-size-asian="6pt" style:font-weight-asian="bold"/>
    </style:style>
    <style:style style:name="P415" style:family="paragraph" style:parent-style-name="Standard">
      <style:paragraph-properties fo:margin-left="0.3953in" fo:margin-right="0in" fo:margin-top="0.0008in" fo:margin-bottom="0in" style:contextual-spacing="false" fo:text-align="left" style:justify-single-word="false" fo:text-indent="0in" style:auto-text-indent="false">
        <style:tab-stops>
          <style:tab-stop style:position="7.0465in" style:type="right"/>
        </style:tab-stops>
      </style:paragraph-properties>
    </style:style>
    <style:style style:name="P416" style:family="paragraph" style:parent-style-name="Standard" style:master-page-name="Converted17">
      <style:paragraph-properties fo:margin-left="1.3972in" fo:margin-right="0in" fo:margin-top="0.5693in" fo:margin-bottom="0in" style:contextual-spacing="false" fo:text-align="left" style:justify-single-word="false" fo:text-indent="0in" style:auto-text-indent="false" style:page-number="18"/>
    </style:style>
    <style:style style:name="P417" style:family="paragraph" style:parent-style-name="Text_20_body">
      <style:paragraph-properties fo:margin-top="0.0134in" fo:margin-bottom="0in" style:contextual-spacing="false"/>
      <style:text-properties style:font-name="Verdana" fo:font-size="7.5pt" fo:font-weight="bold" style:font-size-asian="7.5pt" style:font-weight-asian="bold"/>
    </style:style>
    <style:style style:name="P418" style:family="paragraph" style:parent-style-name="Standard">
      <style:paragraph-properties fo:margin-left="3.6417in" fo:margin-right="1.761in" fo:margin-top="0in" fo:margin-bottom="0in" style:contextual-spacing="false" fo:line-height="102%" fo:text-align="justify" style:justify-single-word="false" fo:text-indent="0in" style:auto-text-indent="false"/>
    </style:style>
    <style:style style:name="P419" style:family="paragraph" style:parent-style-name="Standard">
      <style:paragraph-properties fo:margin-left="3.6409in" fo:margin-right="1.7602in" fo:margin-top="0.0898in" fo:margin-bottom="0in" style:contextual-spacing="false" fo:line-height="103%" fo:text-align="justify" style:justify-single-word="false" fo:text-indent="0in" style:auto-text-indent="false"/>
    </style:style>
    <style:style style:name="P420" style:family="paragraph" style:parent-style-name="Standard">
      <style:paragraph-properties fo:margin-left="3.6409in" fo:margin-right="1.761in" fo:margin-top="0in" fo:margin-bottom="0in" style:contextual-spacing="false" fo:line-height="103%" fo:text-align="justify" style:justify-single-word="false" fo:text-indent="-0.0008in" style:auto-text-indent="false"/>
    </style:style>
    <style:style style:name="P421" style:family="paragraph" style:parent-style-name="Text_20_body">
      <style:paragraph-properties fo:margin-top="0.0472in" fo:margin-bottom="0in" style:contextual-spacing="false"/>
      <style:text-properties style:font-name="Verdana" fo:font-size="7.5pt" style:font-size-asian="7.5pt"/>
    </style:style>
    <style:style style:name="P422" style:family="paragraph" style:parent-style-name="Standard">
      <style:paragraph-properties fo:margin-left="0.002in" fo:margin-right="0in" fo:margin-top="0in" fo:margin-bottom="0in" style:contextual-spacing="false" fo:text-align="center" style:justify-single-word="false" fo:text-indent="0in" style:auto-text-indent="false"/>
    </style:style>
    <style:style style:name="P423" style:family="paragraph" style:parent-style-name="Text_20_body">
      <style:paragraph-properties fo:margin-top="0.0543in" fo:margin-bottom="0in" style:contextual-spacing="false"/>
      <style:text-properties style:font-name="Verdana" fo:font-size="7.5pt" fo:font-weight="bold" style:font-size-asian="7.5pt" style:font-weight-asian="bold"/>
    </style:style>
    <style:style style:name="P424" style:family="paragraph" style:parent-style-name="Standard">
      <style:paragraph-properties fo:margin-left="1.3972in" fo:margin-right="1.7583in" fo:margin-top="0in" fo:margin-bottom="0in" style:contextual-spacing="false" fo:line-height="102%" fo:text-align="justify" style:justify-single-word="false" fo:text-indent="0.6717in" style:auto-text-indent="false"/>
    </style:style>
    <style:style style:name="P425" style:family="paragraph" style:parent-style-name="Standard">
      <style:paragraph-properties fo:margin-left="2.2945in" fo:margin-right="0in" fo:margin-top="0.0717in" fo:margin-bottom="0in" style:contextual-spacing="false" fo:text-align="left" style:justify-single-word="false" fo:text-indent="0in" style:auto-text-indent="false"/>
    </style:style>
    <style:style style:name="P426" style:family="paragraph" style:parent-style-name="Standard">
      <style:paragraph-properties fo:margin-left="2.2945in" fo:margin-right="0in" fo:margin-top="0.0866in" fo:margin-bottom="0in" style:contextual-spacing="false" fo:text-align="left" style:justify-single-word="false" fo:text-indent="0in" style:auto-text-indent="false"/>
    </style:style>
    <style:style style:name="P427" style:family="paragraph" style:parent-style-name="List_20_Paragraph" style:list-style-name="WWNum4">
      <style:paragraph-properties fo:margin-left="2.4543in" fo:margin-right="0in" fo:margin-top="0.0862in" fo:margin-bottom="0in" style:contextual-spacing="false" fo:line-height="100%" fo:text-align="left" style:justify-single-word="false" fo:text-indent="-0.1598in" style:auto-text-indent="false">
        <style:tab-stops>
          <style:tab-stop style:position="2.4543in"/>
        </style:tab-stops>
      </style:paragraph-properties>
    </style:style>
    <style:style style:name="P428" style:family="paragraph" style:parent-style-name="Standard">
      <style:paragraph-properties fo:margin-left="2.2945in" fo:margin-right="0in" fo:margin-top="0.0047in" fo:margin-bottom="0in" style:contextual-spacing="false" fo:text-align="left" style:justify-single-word="false" fo:text-indent="0in" style:auto-text-indent="false"/>
    </style:style>
    <style:style style:name="P429" style:family="paragraph" style:parent-style-name="Standard">
      <style:paragraph-properties fo:margin-left="2.2953in" fo:margin-right="3.6575in" fo:margin-top="0.0043in" fo:margin-bottom="0in" style:contextual-spacing="false" fo:line-height="174%" fo:text-align="left" style:justify-single-word="false" fo:text-indent="-0.0008in" style:auto-text-indent="false"/>
    </style:style>
    <style:style style:name="P430" style:family="paragraph" style:parent-style-name="Standard">
      <style:paragraph-properties fo:margin-left="1.398in" fo:margin-right="1.7382in" fo:margin-top="0.0102in" fo:margin-bottom="0in" style:contextual-spacing="false" fo:line-height="103%" fo:text-align="left" style:justify-single-word="false" fo:text-indent="0.6717in" style:auto-text-indent="false"/>
    </style:style>
    <style:style style:name="P431" style:family="paragraph" style:parent-style-name="Text_20_body">
      <style:paragraph-properties fo:margin-top="0.0972in" fo:margin-bottom="0in" style:contextual-spacing="false"/>
      <style:text-properties style:font-name="Verdana" fo:font-size="7.5pt" style:font-size-asian="7.5pt"/>
    </style:style>
    <style:style style:name="P432" style:family="paragraph" style:parent-style-name="Standard">
      <style:paragraph-properties fo:margin-left="2.3535in" fo:margin-right="0in" fo:margin-top="0.0008in" fo:margin-bottom="0in" style:contextual-spacing="false" fo:text-align="left" style:justify-single-word="false" fo:text-indent="0in" style:auto-text-indent="false"/>
    </style:style>
    <style:style style:name="P433" style:family="paragraph" style:parent-style-name="Text_20_body">
      <style:text-properties style:font-name="Verdana" fo:font-size="7.5pt" style:font-size-asian="7.5pt"/>
    </style:style>
    <style:style style:name="P434" style:family="paragraph" style:parent-style-name="Text_20_body">
      <style:paragraph-properties fo:margin-top="0.0118in" fo:margin-bottom="0in" style:contextual-spacing="false"/>
      <style:text-properties style:font-name="Verdana" fo:font-size="7.5pt" style:font-size-asian="7.5pt"/>
    </style:style>
    <style:style style:name="P435" style:family="paragraph" style:parent-style-name="Standard">
      <style:paragraph-properties fo:margin-left="1.461in" fo:margin-right="1.8228in" fo:margin-top="0in" fo:margin-bottom="0in" style:contextual-spacing="false" fo:text-align="center" style:justify-single-word="false" fo:text-indent="0in" style:auto-text-indent="false"/>
    </style:style>
    <style:style style:name="P436" style:family="paragraph" style:parent-style-name="Standard">
      <style:paragraph-properties fo:margin-left="1.5118in" fo:margin-right="1.8228in" fo:margin-top="0.0028in" fo:margin-bottom="0in" style:contextual-spacing="false" fo:text-align="center" style:justify-single-word="false" fo:text-indent="0in" style:auto-text-indent="false"/>
    </style:style>
    <style:style style:name="P437" style:family="paragraph" style:parent-style-name="Text_20_body">
      <style:text-properties style:font-name="Verdana" fo:font-size="10pt" fo:font-weight="bold" style:font-size-asian="10pt" style:font-weight-asian="bold"/>
    </style:style>
    <style:style style:name="P438" style:family="paragraph" style:parent-style-name="Text_20_body">
      <style:paragraph-properties fo:margin-top="0.1083in" fo:margin-bottom="0in" style:contextual-spacing="false"/>
      <style:text-properties style:font-name="Verdana" fo:font-size="10pt" fo:font-weight="bold" style:font-size-asian="10pt" style:font-weight-asian="bold"/>
    </style:style>
    <style:style style:name="P439" style:family="paragraph" style:parent-style-name="Text_20_body" style:master-page-name="Converted18">
      <style:paragraph-properties style:page-number="auto"/>
      <style:text-properties style:font-name="Verdana" fo:font-size="9pt" fo:font-weight="bold" style:font-size-asian="9pt" style:font-weight-asian="bold"/>
    </style:style>
    <style:style style:name="P440" style:family="paragraph" style:parent-style-name="Text_20_body">
      <style:text-properties style:font-name="Verdana" fo:font-size="9pt" fo:font-weight="bold" style:font-size-asian="9pt" style:font-weight-asian="bold"/>
    </style:style>
    <style:style style:name="P441" style:family="paragraph" style:parent-style-name="Text_20_body">
      <style:paragraph-properties fo:margin-top="0.0854in" fo:margin-bottom="0in" style:contextual-spacing="false"/>
      <style:text-properties style:font-name="Verdana" fo:font-size="9pt" fo:font-weight="bold" style:font-size-asian="9pt" style:font-weight-asian="bold"/>
    </style:style>
    <style:style style:name="P442" style:family="paragraph" style:parent-style-name="Standard">
      <style:paragraph-properties fo:margin-left="1.4311in" fo:margin-right="0in" fo:margin-top="0in" fo:margin-bottom="0in" style:contextual-spacing="false" fo:text-align="left" style:justify-single-word="false" fo:text-indent="0in" style:auto-text-indent="false"/>
    </style:style>
    <style:style style:name="P443" style:family="paragraph" style:parent-style-name="Standard">
      <style:paragraph-properties fo:margin-left="3.052in" fo:margin-right="1.702in" fo:margin-top="0.1264in" fo:margin-bottom="0in" style:contextual-spacing="false" fo:text-align="justify" style:justify-single-word="false" fo:text-indent="0in" style:auto-text-indent="false"/>
    </style:style>
    <style:style style:name="P444" style:family="paragraph" style:parent-style-name="Standard">
      <style:paragraph-properties fo:margin-left="3.0528in" fo:margin-right="1.7in" fo:margin-top="0.0992in" fo:margin-bottom="0in" style:contextual-spacing="false" fo:text-align="justify" style:justify-single-word="false" fo:text-indent="0in" style:auto-text-indent="false"/>
    </style:style>
    <style:style style:name="P445" style:family="paragraph" style:parent-style-name="Text_20_body">
      <style:paragraph-properties fo:margin-top="0.0752in" fo:margin-bottom="0in" style:contextual-spacing="false"/>
      <style:text-properties style:font-name="Verdana" fo:font-size="7.5pt" style:font-size-asian="7.5pt"/>
    </style:style>
    <style:style style:name="P446" style:family="paragraph" style:parent-style-name="Standard">
      <style:paragraph-properties fo:margin-left="0in" fo:margin-right="1.189in" fo:margin-top="0in" fo:margin-bottom="0in" style:contextual-spacing="false" fo:text-align="center" style:justify-single-word="false" fo:text-indent="0in" style:auto-text-indent="false"/>
    </style:style>
    <style:style style:name="P447" style:family="paragraph" style:parent-style-name="Text_20_body">
      <style:paragraph-properties fo:margin-top="0.0752in" fo:margin-bottom="0in" style:contextual-spacing="false"/>
      <style:text-properties style:font-name="Verdana" fo:font-size="7.5pt" fo:font-weight="bold" style:font-size-asian="7.5pt" style:font-weight-asian="bold"/>
    </style:style>
    <style:style style:name="P448" style:family="paragraph" style:parent-style-name="Standard">
      <style:paragraph-properties fo:margin-left="1.4311in" fo:margin-right="1.7016in" fo:margin-top="0in" fo:margin-bottom="0in" style:contextual-spacing="false" fo:text-align="justify" style:justify-single-word="false" fo:text-indent="0.3736in" style:auto-text-indent="false"/>
    </style:style>
    <style:style style:name="P449" style:family="paragraph" style:parent-style-name="Standard">
      <style:paragraph-properties fo:margin-left="1.4311in" fo:margin-right="1.702in" fo:margin-top="0in" fo:margin-bottom="0in" style:contextual-spacing="false" fo:text-align="justify" style:justify-single-word="false" fo:text-indent="0in" style:auto-text-indent="false"/>
    </style:style>
    <style:style style:name="P450" style:family="paragraph" style:parent-style-name="Standard">
      <style:paragraph-properties fo:margin-left="2.0555in" fo:margin-right="0in" fo:margin-top="0.0618in" fo:margin-bottom="0in" style:contextual-spacing="false" fo:text-align="left" style:justify-single-word="false" fo:text-indent="0in" style:auto-text-indent="false"/>
    </style:style>
    <style:style style:name="P451" style:family="paragraph" style:parent-style-name="Standard">
      <style:paragraph-properties fo:margin-left="2.0555in" fo:margin-right="3.9429in" fo:margin-top="0.0693in" fo:margin-bottom="0in" style:contextual-spacing="false" fo:line-height="155%" fo:text-align="left" style:justify-single-word="false" fo:text-indent="0in" style:auto-text-indent="false"/>
    </style:style>
    <style:style style:name="P452" style:family="paragraph" style:parent-style-name="List_20_Paragraph" style:list-style-name="WWNum5">
      <style:paragraph-properties fo:margin-left="2.0547in" fo:margin-right="3.152in" fo:margin-top="0in" fo:margin-bottom="0in" style:contextual-spacing="false" fo:line-height="100%" fo:text-align="left" style:justify-single-word="false" fo:text-indent="0in" style:auto-text-indent="false">
        <style:tab-stops>
          <style:tab-stop style:position="2.2535in"/>
        </style:tab-stops>
      </style:paragraph-properties>
    </style:style>
    <style:style style:name="P453" style:family="paragraph" style:parent-style-name="Standard">
      <style:paragraph-properties fo:margin-left="2.0543in" fo:margin-right="3.6575in" fo:margin-top="0in" fo:margin-bottom="0in" style:contextual-spacing="false" fo:line-height="155%" fo:text-align="left" style:justify-single-word="false" fo:text-indent="0in" style:auto-text-indent="false"/>
    </style:style>
    <style:style style:name="P454" style:family="paragraph" style:parent-style-name="Standard">
      <style:paragraph-properties fo:margin-left="1.4311in" fo:margin-right="1.6244in" fo:margin-top="0.0665in" fo:margin-bottom="0in" style:contextual-spacing="false" fo:text-align="left" style:justify-single-word="false" fo:text-indent="0.3728in" style:auto-text-indent="false"/>
    </style:style>
    <style:style style:name="P455" style:family="paragraph" style:parent-style-name="Text_20_body">
      <style:paragraph-properties fo:margin-top="0.1256in" fo:margin-bottom="0in" style:contextual-spacing="false"/>
      <style:text-properties style:font-name="Verdana" fo:font-size="7.5pt" style:font-size-asian="7.5pt"/>
    </style:style>
    <style:style style:name="P456" style:family="paragraph" style:parent-style-name="Standard">
      <style:paragraph-properties fo:margin-left="0in" fo:margin-right="0.2681in" fo:margin-top="0in" fo:margin-bottom="0in" style:contextual-spacing="false" fo:text-align="center" style:justify-single-word="false" fo:text-indent="0in" style:auto-text-indent="false"/>
    </style:style>
    <style:style style:name="P457" style:family="paragraph" style:parent-style-name="Text_20_body">
      <style:paragraph-properties fo:margin-top="0.1252in" fo:margin-bottom="0in" style:contextual-spacing="false"/>
      <style:text-properties style:font-name="Verdana" fo:font-size="7.5pt" style:font-size-asian="7.5pt"/>
    </style:style>
    <style:style style:name="P458" style:family="paragraph" style:parent-style-name="Standard">
      <style:paragraph-properties fo:margin-left="0in" fo:margin-right="0.2701in" fo:margin-top="0in" fo:margin-bottom="0in" style:contextual-spacing="false" fo:text-align="center" style:justify-single-word="false" fo:text-indent="0in" style:auto-text-indent="false"/>
    </style:style>
    <style:style style:name="P459" style:family="paragraph" style:parent-style-name="Standard">
      <style:paragraph-properties fo:margin-left="0in" fo:margin-right="0.2693in" fo:margin-top="0.0008in" fo:margin-bottom="0in" style:contextual-spacing="false" fo:text-align="center" style:justify-single-word="false" fo:text-indent="0in" style:auto-text-indent="false"/>
    </style:style>
    <style:style style:name="P460" style:family="paragraph" style:parent-style-name="Text_20_body" style:master-page-name="Converted19">
      <style:paragraph-properties fo:margin-top="0.1165in" fo:margin-bottom="0in" style:contextual-spacing="false" style:page-number="auto"/>
      <style:text-properties style:font-name="Verdana" fo:font-size="11pt" fo:font-weight="bold" style:font-size-asian="11pt" style:font-weight-asian="bold"/>
    </style:style>
    <style:style style:name="P461" style:family="paragraph" style:parent-style-name="Heading_20_2">
      <style:paragraph-properties fo:margin-left="2.2555in" fo:margin-right="0in" fo:line-height="100%"/>
    </style:style>
    <style:style style:name="P462" style:family="paragraph" style:parent-style-name="Text_20_body">
      <style:text-properties style:font-name="Source Sans Pro" fo:font-size="7.5pt" fo:font-weight="bold" style:font-size-asian="7.5pt" style:font-weight-asian="bold"/>
    </style:style>
    <style:style style:name="P463" style:family="paragraph" style:parent-style-name="Text_20_body">
      <style:paragraph-properties fo:margin-top="0.0862in" fo:margin-bottom="0in" style:contextual-spacing="false"/>
      <style:text-properties style:font-name="Source Sans Pro" fo:font-size="7.5pt" fo:font-weight="bold" style:font-size-asian="7.5pt" style:font-weight-asian="bold"/>
    </style:style>
    <style:style style:name="P464" style:family="paragraph" style:parent-style-name="Standard">
      <style:paragraph-properties fo:margin-left="1.6429in" fo:margin-right="0in" fo:margin-top="0.0008in" fo:margin-bottom="0in" style:contextual-spacing="false" fo:text-align="left" style:justify-single-word="false" fo:text-indent="0in" style:auto-text-indent="false"/>
    </style:style>
    <style:style style:name="P465" style:family="paragraph" style:parent-style-name="Text_20_body">
      <style:paragraph-properties fo:margin-top="0.0118in" fo:margin-bottom="0in" style:contextual-spacing="false"/>
      <style:text-properties style:font-name="Verdana" fo:font-size="7.5pt" fo:font-weight="bold" style:font-size-asian="7.5pt" style:font-weight-asian="bold"/>
    </style:style>
    <style:style style:name="P466" style:family="paragraph" style:parent-style-name="Standard">
      <style:paragraph-properties fo:margin-left="3.3146in" fo:margin-right="2.0311in" fo:margin-top="0in" fo:margin-bottom="0in" style:contextual-spacing="false" fo:line-height="105%" fo:text-align="justify" style:justify-single-word="false" fo:text-indent="0in" style:auto-text-indent="false">
        <style:tab-stops>
          <style:tab-stop style:position="4.2937in"/>
          <style:tab-stop style:position="5.5063in"/>
        </style:tab-stops>
      </style:paragraph-properties>
    </style:style>
    <style:style style:name="P467" style:family="paragraph" style:parent-style-name="Text_20_body">
      <style:paragraph-properties fo:margin-top="0.0055in" fo:margin-bottom="0in" style:contextual-spacing="false"/>
      <style:text-properties style:font-name="Verdana" fo:font-size="7.5pt" fo:font-weight="bold" style:font-size-asian="7.5pt" style:font-weight-asian="bold"/>
    </style:style>
    <style:style style:name="P468" style:family="paragraph" style:parent-style-name="Standard">
      <style:paragraph-properties fo:margin-left="3.3146in" fo:margin-right="0in" fo:margin-top="0in" fo:margin-bottom="0in" style:contextual-spacing="false" fo:text-align="justify" style:justify-single-word="false" fo:text-indent="0in" style:auto-text-indent="false"/>
    </style:style>
    <style:style style:name="P469" style:family="paragraph" style:parent-style-name="Standard">
      <style:paragraph-properties fo:margin-left="3.3146in" fo:margin-right="2.0307in" fo:margin-top="0.0063in" fo:margin-bottom="0in" style:contextual-spacing="false" fo:line-height="105%" fo:text-align="justify" style:justify-single-word="false" fo:text-indent="0in" style:auto-text-indent="false"/>
    </style:style>
    <style:style style:name="P470" style:family="paragraph" style:parent-style-name="Standard">
      <style:paragraph-properties fo:margin-left="3.3063in" fo:margin-right="0in" fo:margin-top="0.1252in" fo:margin-bottom="0in" style:contextual-spacing="false" fo:text-align="justify" style:justify-single-word="false" fo:text-indent="0in" style:auto-text-indent="false"/>
    </style:style>
    <style:style style:name="P471" style:family="paragraph" style:parent-style-name="Standard">
      <style:paragraph-properties fo:margin-left="1.6146in" fo:margin-right="2.0307in" fo:margin-top="0.0063in" fo:margin-bottom="0in" style:contextual-spacing="false" fo:line-height="105%" fo:text-align="justify" style:justify-single-word="false" fo:text-indent="0in" style:auto-text-indent="false"/>
    </style:style>
    <style:style style:name="P472" style:family="paragraph" style:parent-style-name="Text_20_body">
      <style:paragraph-properties fo:margin-top="0.0035in" fo:margin-bottom="0in" style:contextual-spacing="false"/>
      <style:text-properties style:font-name="Verdana" fo:font-size="7.5pt" style:font-size-asian="7.5pt"/>
    </style:style>
    <style:style style:name="P473" style:family="paragraph" style:parent-style-name="Table_20_Paragraph">
      <style:paragraph-properties fo:margin-left="0.0063in" fo:margin-right="0.0008in" fo:margin-top="0.0291in" fo:margin-bottom="0in" style:contextual-spacing="false" fo:text-align="center" style:justify-single-word="false"/>
    </style:style>
    <style:style style:name="P474" style:family="paragraph" style:parent-style-name="Table_20_Paragraph">
      <style:paragraph-properties fo:margin-left="0.0071in" fo:margin-right="0.0008in" fo:margin-top="0.0291in" fo:margin-bottom="0in" style:contextual-spacing="false" fo:text-align="center" style:justify-single-word="false"/>
    </style:style>
    <style:style style:name="P475" style:family="paragraph" style:parent-style-name="Table_20_Paragraph">
      <style:paragraph-properties fo:margin-left="0.0063in" fo:margin-right="0in" fo:margin-top="0.0291in" fo:margin-bottom="0in" style:contextual-spacing="false" fo:text-align="center" style:justify-single-word="false"/>
    </style:style>
    <style:style style:name="P476" style:family="paragraph" style:parent-style-name="Table_20_Paragraph">
      <style:paragraph-properties fo:margin-left="0.0063in" fo:margin-right="0.0016in" fo:margin-top="0.0291in" fo:margin-bottom="0in" style:contextual-spacing="false" fo:text-align="center" style:justify-single-word="false"/>
    </style:style>
    <style:style style:name="P477" style:family="paragraph" style:parent-style-name="Table_20_Paragraph">
      <style:paragraph-properties fo:margin-left="0.0071in" fo:margin-right="0in" fo:margin-top="0.0291in" fo:margin-bottom="0in" style:contextual-spacing="false" fo:text-align="center" style:justify-single-word="false"/>
    </style:style>
    <style:style style:name="P478" style:family="paragraph" style:parent-style-name="Table_20_Paragraph">
      <style:paragraph-properties fo:margin-left="0.0071in" fo:margin-right="0.0016in" fo:margin-top="0.0291in" fo:margin-bottom="0in" style:contextual-spacing="false" fo:text-align="center" style:justify-single-word="false"/>
    </style:style>
    <style:style style:name="P479" style:family="paragraph" style:parent-style-name="Text_20_body">
      <style:paragraph-properties fo:margin-top="0.0154in" fo:margin-bottom="0in" style:contextual-spacing="false"/>
      <style:text-properties style:font-name="Verdana" fo:font-size="7.5pt" style:font-size-asian="7.5pt"/>
    </style:style>
    <style:style style:name="P480" style:family="paragraph" style:parent-style-name="Standard">
      <style:paragraph-properties fo:margin-left="1.6154in" fo:margin-right="2.0516in" fo:margin-top="0in" fo:margin-bottom="0in" style:contextual-spacing="false" fo:line-height="105%" fo:text-align="left" style:justify-single-word="false" fo:text-indent="1.6902in" style:auto-text-indent="false"/>
    </style:style>
    <style:style style:name="P481" style:family="paragraph" style:parent-style-name="Text_20_body">
      <style:text-properties style:font-name="Verdana" fo:font-size="7.5pt" fo:font-style="italic" fo:font-weight="bold" style:font-size-asian="7.5pt" style:font-style-asian="italic" style:font-weight-asian="bold"/>
    </style:style>
    <style:style style:name="P482" style:family="paragraph" style:parent-style-name="Text_20_body">
      <style:paragraph-properties fo:margin-top="0.0118in" fo:margin-bottom="0in" style:contextual-spacing="false"/>
      <style:text-properties style:font-name="Verdana" fo:font-size="7.5pt" fo:font-style="italic" fo:font-weight="bold" style:font-size-asian="7.5pt" style:font-style-asian="italic" style:font-weight-asian="bold"/>
    </style:style>
    <style:style style:name="P483" style:family="paragraph" style:parent-style-name="Standard">
      <style:paragraph-properties fo:margin-left="1.4402in" fo:margin-right="1.8583in" fo:margin-top="0in" fo:margin-bottom="0in" style:contextual-spacing="false" fo:text-align="center" style:justify-single-word="false" fo:text-indent="0in" style:auto-text-indent="false"/>
    </style:style>
    <style:style style:name="P484" style:family="paragraph" style:parent-style-name="Text_20_body">
      <style:paragraph-properties fo:margin-top="0.0181in" fo:margin-bottom="0in" style:contextual-spacing="false"/>
      <style:text-properties style:font-name="Verdana" fo:font-size="7.5pt" style:font-size-asian="7.5pt"/>
    </style:style>
    <style:style style:name="P485" style:family="paragraph" style:parent-style-name="Standard">
      <style:paragraph-properties fo:margin-left="1.4402in" fo:margin-right="1.8591in" fo:margin-top="0in" fo:margin-bottom="0in" style:contextual-spacing="false" fo:text-align="center" style:justify-single-word="false" fo:text-indent="0in" style:auto-text-indent="false"/>
    </style:style>
    <style:style style:name="P486" style:family="paragraph" style:parent-style-name="Standard">
      <style:paragraph-properties fo:margin-left="1.4402in" fo:margin-right="1.8709in" fo:margin-top="0.0063in" fo:margin-bottom="0in" style:contextual-spacing="false" fo:text-align="center" style:justify-single-word="false" fo:text-indent="0in" style:auto-text-indent="false"/>
    </style:style>
    <style:style style:name="P487" style:family="paragraph" style:parent-style-name="Text_20_body" style:master-page-name="Converted20">
      <style:paragraph-properties style:page-number="auto"/>
      <style:text-properties style:font-name="Verdana" fo:font-size="8.5pt" fo:font-weight="bold" style:font-size-asian="8.5pt" style:font-weight-asian="bold"/>
    </style:style>
    <style:style style:name="P488" style:family="paragraph" style:parent-style-name="Text_20_body">
      <style:text-properties style:font-name="Verdana" fo:font-size="8.5pt" fo:font-weight="bold" style:font-size-asian="8.5pt" style:font-weight-asian="bold"/>
    </style:style>
    <style:style style:name="P489" style:family="paragraph" style:parent-style-name="Text_20_body">
      <style:paragraph-properties fo:margin-top="0.1339in" fo:margin-bottom="0in" style:contextual-spacing="false"/>
      <style:text-properties style:font-name="Verdana" fo:font-size="8.5pt" fo:font-weight="bold" style:font-size-asian="8.5pt" style:font-weight-asian="bold"/>
    </style:style>
    <style:style style:name="P490" style:family="paragraph" style:parent-style-name="Standard">
      <style:paragraph-properties fo:margin-left="1.5236in" fo:margin-right="0in" fo:margin-top="0in" fo:margin-bottom="0in" style:contextual-spacing="false" fo:text-align="left" style:justify-single-word="false" fo:text-indent="0in" style:auto-text-indent="false"/>
    </style:style>
    <style:style style:name="P491" style:family="paragraph" style:parent-style-name="Text_20_body">
      <style:paragraph-properties fo:margin-top="0.0075in" fo:margin-bottom="0in" style:contextual-spacing="false"/>
      <style:text-properties style:font-name="Verdana" fo:font-size="8.5pt" fo:font-weight="bold" style:font-size-asian="8.5pt" style:font-weight-asian="bold"/>
    </style:style>
    <style:style style:name="P492" style:family="paragraph" style:parent-style-name="Heading_20_8">
      <style:paragraph-properties fo:margin-left="3.2398in" fo:margin-right="2.0602in" fo:line-height="103%" fo:text-align="justify" style:justify-single-word="false"/>
    </style:style>
    <style:style style:name="P493" style:family="paragraph" style:parent-style-name="Text_20_body">
      <style:paragraph-properties fo:margin-top="0.0016in" fo:margin-bottom="0in" style:contextual-spacing="false"/>
      <style:text-properties style:font-name="Verdana" fo:font-size="8.5pt" fo:font-weight="bold" style:font-size-asian="8.5pt" style:font-weight-asian="bold"/>
    </style:style>
    <style:style style:name="P494" style:family="paragraph" style:parent-style-name="Standard">
      <style:paragraph-properties fo:margin-left="3.2673in" fo:margin-right="0in" fo:margin-top="0in" fo:margin-bottom="0in" style:contextual-spacing="false" fo:text-align="left" style:justify-single-word="false" fo:text-indent="0in" style:auto-text-indent="false">
        <style:tab-stops>
          <style:tab-stop style:position="3.5634in"/>
          <style:tab-stop style:position="4.6354in"/>
          <style:tab-stop style:position="5.6283in"/>
        </style:tab-stops>
      </style:paragraph-properties>
    </style:style>
    <style:style style:name="P495" style:family="paragraph" style:parent-style-name="Standard">
      <style:paragraph-properties fo:margin-left="3.2673in" fo:margin-right="2.0602in" fo:margin-top="0.0043in" fo:margin-bottom="0in" style:contextual-spacing="false" fo:line-height="103%" fo:text-align="justify" style:justify-single-word="false" fo:text-indent="0in" style:auto-text-indent="false"/>
    </style:style>
    <style:style style:name="P496" style:family="paragraph" style:parent-style-name="Heading_20_8">
      <style:paragraph-properties fo:margin-left="3.2673in" fo:margin-right="0in" fo:margin-top="0.1374in" fo:margin-bottom="0in" style:contextual-spacing="false" fo:text-align="left" style:justify-single-word="false"/>
      <style:text-properties fo:letter-spacing="-0.0016in"/>
    </style:style>
    <style:style style:name="P497" style:family="paragraph" style:parent-style-name="Standard">
      <style:paragraph-properties fo:margin-left="1.5236in" fo:margin-right="2.0598in" fo:margin-top="0.1429in" fo:margin-bottom="0in" style:contextual-spacing="false" fo:line-height="103%" fo:text-align="justify" style:justify-single-word="false" fo:text-indent="1.7154in" style:auto-text-indent="false"/>
    </style:style>
    <style:style style:name="P498" style:family="paragraph" style:parent-style-name="Text_20_body">
      <style:paragraph-properties fo:margin-top="0.0083in" fo:margin-bottom="0in" style:contextual-spacing="false"/>
      <style:text-properties style:font-name="Verdana" fo:font-size="10pt" style:font-size-asian="10pt"/>
    </style:style>
    <style:style style:name="P499" style:family="paragraph" style:parent-style-name="Table_20_Paragraph">
      <style:paragraph-properties fo:margin-left="0.1972in" fo:margin-right="0in" fo:margin-top="0.0681in" fo:margin-bottom="0in" style:contextual-spacing="false"/>
    </style:style>
    <style:style style:name="P500" style:family="paragraph" style:parent-style-name="Table_20_Paragraph">
      <style:paragraph-properties fo:margin-left="0.178in" fo:margin-right="0in" fo:margin-top="0.0681in" fo:margin-bottom="0in" style:contextual-spacing="false"/>
    </style:style>
    <style:style style:name="P501" style:family="paragraph" style:parent-style-name="Table_20_Paragraph">
      <style:paragraph-properties fo:margin-left="0.022in" fo:margin-right="0in" fo:margin-top="0.0681in" fo:margin-bottom="0in" style:contextual-spacing="false" fo:text-align="center" style:justify-single-word="false"/>
    </style:style>
    <style:style style:name="P502" style:family="paragraph" style:parent-style-name="Table_20_Paragraph">
      <style:paragraph-properties fo:margin-left="0.0075in" fo:margin-right="0.0075in" fo:margin-top="0.0681in" fo:margin-bottom="0in" style:contextual-spacing="false" fo:text-align="center" style:justify-single-word="false"/>
    </style:style>
    <style:style style:name="P503" style:family="paragraph" style:parent-style-name="Table_20_Paragraph">
      <style:text-properties fo:font-size="5pt" style:font-size-asian="5pt"/>
    </style:style>
    <style:style style:name="P504" style:family="paragraph" style:parent-style-name="Table_20_Paragraph">
      <style:paragraph-properties fo:margin-top="0.0327in" fo:margin-bottom="0in" style:contextual-spacing="false"/>
      <style:text-properties fo:font-size="5pt" style:font-size-asian="5pt"/>
    </style:style>
    <style:style style:name="P505" style:family="paragraph" style:parent-style-name="Table_20_Paragraph">
      <style:paragraph-properties fo:margin-left="0.1665in" fo:margin-right="0in" fo:text-indent="-0.1335in" style:auto-text-indent="false"/>
    </style:style>
    <style:style style:name="P506" style:family="paragraph" style:parent-style-name="Table_20_Paragraph">
      <style:paragraph-properties fo:margin-top="0.0744in" fo:margin-bottom="0in" style:contextual-spacing="false"/>
      <style:text-properties fo:font-size="5pt" style:font-size-asian="5pt"/>
    </style:style>
    <style:style style:name="P507" style:family="paragraph" style:parent-style-name="Table_20_Paragraph">
      <style:paragraph-properties fo:margin-left="0.0307in" fo:margin-right="0.0217in" fo:text-align="center" style:justify-single-word="false" fo:text-indent="-0.0016in" style:auto-text-indent="false"/>
    </style:style>
    <style:style style:name="P508" style:family="paragraph" style:parent-style-name="Table_20_Paragraph">
      <style:paragraph-properties fo:margin-left="0.0327in" fo:margin-right="0.0256in" fo:margin-top="0.0272in" fo:margin-bottom="0in" style:contextual-spacing="false" fo:text-align="center" style:justify-single-word="false"/>
    </style:style>
    <style:style style:name="P509" style:family="paragraph" style:parent-style-name="Table_20_Paragraph">
      <style:paragraph-properties fo:margin-top="0.0752in" fo:margin-bottom="0in" style:contextual-spacing="false"/>
      <style:text-properties fo:font-size="5pt" style:font-size-asian="5pt"/>
    </style:style>
    <style:style style:name="P510" style:family="paragraph" style:parent-style-name="Table_20_Paragraph">
      <style:paragraph-properties fo:margin-left="0.0075in" fo:margin-right="0in" fo:margin-top="0.0008in" fo:margin-bottom="0in" style:contextual-spacing="false" fo:text-align="center" style:justify-single-word="false"/>
    </style:style>
    <style:style style:name="P511" style:family="paragraph" style:parent-style-name="Text_20_body">
      <style:paragraph-properties fo:margin-left="1.5417in" fo:margin-right="2.0598in" fo:margin-top="0.1335in" fo:margin-bottom="0in" style:contextual-spacing="false" fo:text-align="justify" style:justify-single-word="false" fo:text-indent="1.7063in" style:auto-text-indent="false"/>
    </style:style>
    <style:style style:name="P512" style:family="paragraph" style:parent-style-name="Text_20_body">
      <style:paragraph-properties fo:margin-top="0.0008in" fo:margin-bottom="0in" style:contextual-spacing="false"/>
      <style:text-properties style:font-name="Verdana"/>
    </style:style>
    <style:style style:name="P513" style:family="paragraph" style:parent-style-name="Standard">
      <style:paragraph-properties fo:margin-left="1.5417in" fo:margin-right="2.0634in" fo:margin-top="0in" fo:margin-bottom="0in" style:contextual-spacing="false" fo:line-height="103%" fo:text-align="justify" style:justify-single-word="false" fo:text-indent="1.7063in" style:auto-text-indent="false"/>
    </style:style>
    <style:style style:name="P514" style:family="paragraph" style:parent-style-name="Text_20_body">
      <style:paragraph-properties fo:margin-top="0.0028in" fo:margin-bottom="0in" style:contextual-spacing="false"/>
      <style:text-properties style:font-name="Verdana" fo:font-size="8.5pt" fo:font-style="italic" style:font-size-asian="8.5pt" style:font-style-asian="italic"/>
    </style:style>
    <style:style style:name="P515" style:family="paragraph" style:parent-style-name="Standard">
      <style:paragraph-properties fo:margin-left="2.0772in" fo:margin-right="0in" fo:margin-top="0in" fo:margin-bottom="0in" style:contextual-spacing="false" fo:text-align="left" style:justify-single-word="false" fo:text-indent="0in" style:auto-text-indent="false"/>
    </style:style>
    <style:style style:name="P516" style:family="paragraph" style:parent-style-name="Text_20_body">
      <style:text-properties style:font-name="Verdana" fo:font-size="8.5pt" style:font-size-asian="8.5pt"/>
    </style:style>
    <style:style style:name="P517" style:family="paragraph" style:parent-style-name="Text_20_body">
      <style:paragraph-properties fo:margin-top="0.0118in" fo:margin-bottom="0in" style:contextual-spacing="false"/>
      <style:text-properties style:font-name="Verdana" fo:font-size="8.5pt" style:font-size-asian="8.5pt"/>
    </style:style>
    <style:style style:name="P518" style:family="paragraph" style:parent-style-name="Heading_20_9">
      <style:paragraph-properties fo:margin-left="2.0839in" fo:margin-right="2.4193in" fo:margin-top="0in" fo:margin-bottom="0in" style:contextual-spacing="false" fo:line-height="103%" fo:text-indent="0.4681in" style:auto-text-indent="false"/>
    </style:style>
    <style:style style:name="P519" style:family="paragraph" style:parent-style-name="Text_20_body" style:master-page-name="Converted21">
      <style:paragraph-properties style:page-number="auto"/>
      <style:text-properties style:font-name="Verdana" fo:font-size="7.5pt" fo:font-weight="bold" style:font-size-asian="7.5pt" style:font-weight-asian="bold"/>
    </style:style>
    <style:style style:name="P520" style:family="paragraph" style:parent-style-name="Text_20_body">
      <style:text-properties style:font-name="Verdana" fo:font-size="7.5pt" fo:font-weight="bold" style:font-size-asian="7.5pt" style:font-weight-asian="bold"/>
    </style:style>
    <style:style style:name="P521" style:family="paragraph" style:parent-style-name="Text_20_body">
      <style:paragraph-properties fo:margin-top="0.0681in" fo:margin-bottom="0in" style:contextual-spacing="false"/>
      <style:text-properties style:font-name="Verdana" fo:font-size="7.5pt" fo:font-weight="bold" style:font-size-asian="7.5pt" style:font-weight-asian="bold"/>
    </style:style>
    <style:style style:name="P522" style:family="paragraph" style:parent-style-name="Standard">
      <style:paragraph-properties fo:margin-left="1.5618in" fo:margin-right="0in" fo:margin-top="0.0008in" fo:margin-bottom="0in" style:contextual-spacing="false" fo:text-align="left" style:justify-single-word="false" fo:text-indent="0in" style:auto-text-indent="false"/>
    </style:style>
    <style:style style:name="P523" style:family="paragraph" style:parent-style-name="Standard">
      <style:paragraph-properties fo:margin-left="3.2543in" fo:margin-right="2.0807in" fo:margin-top="0.0008in" fo:margin-bottom="0in" style:contextual-spacing="false" fo:line-height="105%" fo:text-align="justify" style:justify-single-word="false" fo:text-indent="0in" style:auto-text-indent="false">
        <style:tab-stops>
          <style:tab-stop style:position="4.2382in"/>
          <style:tab-stop style:position="5.4563in"/>
        </style:tab-stops>
      </style:paragraph-properties>
    </style:style>
    <style:style style:name="P524" style:family="paragraph" style:parent-style-name="Standard">
      <style:paragraph-properties fo:margin-left="3.2819in" fo:margin-right="0in" fo:margin-top="0in" fo:margin-bottom="0in" style:contextual-spacing="false" fo:text-align="justify" style:justify-single-word="false" fo:text-indent="0in" style:auto-text-indent="false"/>
    </style:style>
    <style:style style:name="P525" style:family="paragraph" style:parent-style-name="Standard">
      <style:paragraph-properties fo:margin-left="3.2819in" fo:margin-right="2.0807in" fo:margin-top="0.0063in" fo:margin-bottom="0in" style:contextual-spacing="false" fo:line-height="105%" fo:text-align="justify" style:justify-single-word="false" fo:text-indent="0in" style:auto-text-indent="false"/>
    </style:style>
    <style:style style:name="P526" style:family="paragraph" style:parent-style-name="Text_20_body">
      <style:paragraph-properties fo:margin-top="0.052in" fo:margin-bottom="0in" style:contextual-spacing="false"/>
      <style:text-properties style:font-name="Verdana" fo:font-size="7.5pt" style:font-size-asian="7.5pt"/>
    </style:style>
    <style:style style:name="P527" style:family="paragraph" style:parent-style-name="Standard">
      <style:paragraph-properties fo:margin-left="1.5618in" fo:margin-right="2.0799in" fo:margin-top="0in" fo:margin-bottom="0in" style:contextual-spacing="false" fo:line-height="105%" fo:text-align="justify" style:justify-single-word="false" fo:text-indent="1.6925in" style:auto-text-indent="false"/>
    </style:style>
    <style:style style:name="P528" style:family="paragraph" style:parent-style-name="Standard">
      <style:paragraph-properties fo:margin-left="1.5618in" fo:margin-right="2.0819in" fo:margin-top="0in" fo:margin-bottom="0in" style:contextual-spacing="false" fo:line-height="105%" fo:text-align="justify" style:justify-single-word="false" fo:text-indent="-0.0008in" style:auto-text-indent="false"/>
    </style:style>
    <style:style style:name="P529" style:family="paragraph" style:parent-style-name="Text_20_body">
      <style:paragraph-properties fo:margin-top="0.0043in" fo:margin-bottom="0in" style:contextual-spacing="false"/>
      <style:text-properties style:font-name="Verdana" fo:font-size="10pt" style:font-size-asian="10pt"/>
    </style:style>
    <style:style style:name="P530" style:family="paragraph" style:parent-style-name="Table_20_Paragraph">
      <style:paragraph-properties fo:margin-left="0.1945in" fo:margin-right="0in" fo:margin-top="0.0661in" fo:margin-bottom="0in" style:contextual-spacing="false"/>
    </style:style>
    <style:style style:name="P531" style:family="paragraph" style:parent-style-name="Table_20_Paragraph">
      <style:paragraph-properties fo:margin-left="0.1752in" fo:margin-right="0in" fo:margin-top="0.0661in" fo:margin-bottom="0in" style:contextual-spacing="false"/>
    </style:style>
    <style:style style:name="P532" style:family="paragraph" style:parent-style-name="Table_20_Paragraph">
      <style:paragraph-properties fo:margin-left="0.0209in" fo:margin-right="0in" fo:margin-top="0.0661in" fo:margin-bottom="0in" style:contextual-spacing="false" fo:text-align="center" style:justify-single-word="false"/>
    </style:style>
    <style:style style:name="P533" style:family="paragraph" style:parent-style-name="Table_20_Paragraph">
      <style:paragraph-properties fo:margin-left="0.0055in" fo:margin-right="0.0075in" fo:margin-top="0.0661in" fo:margin-bottom="0in" style:contextual-spacing="false" fo:text-align="center" style:justify-single-word="false"/>
    </style:style>
    <style:style style:name="P534" style:family="paragraph" style:parent-style-name="Table_20_Paragraph">
      <style:paragraph-properties fo:margin-top="0.0272in" fo:margin-bottom="0in" style:contextual-spacing="false"/>
      <style:text-properties fo:font-size="5pt" style:font-size-asian="5pt"/>
    </style:style>
    <style:style style:name="P535" style:family="paragraph" style:parent-style-name="Table_20_Paragraph">
      <style:paragraph-properties fo:margin-left="0.1646in" fo:margin-right="0in" fo:text-indent="-0.1311in" style:auto-text-indent="false"/>
    </style:style>
    <style:style style:name="P536" style:family="paragraph" style:parent-style-name="Table_20_Paragraph">
      <style:paragraph-properties fo:margin-top="0.0693in" fo:margin-bottom="0in" style:contextual-spacing="false"/>
      <style:text-properties fo:font-size="5pt" style:font-size-asian="5pt"/>
    </style:style>
    <style:style style:name="P537" style:family="paragraph" style:parent-style-name="Table_20_Paragraph">
      <style:paragraph-properties fo:margin-left="0.0299in" fo:margin-right="0.0217in" fo:text-align="center" style:justify-single-word="false" fo:text-indent="-0.0016in" style:auto-text-indent="false"/>
    </style:style>
    <style:style style:name="P538" style:family="paragraph" style:parent-style-name="Table_20_Paragraph">
      <style:paragraph-properties fo:margin-left="0.0319in" fo:margin-right="0.0256in" fo:margin-top="0.0264in" fo:margin-bottom="0in" style:contextual-spacing="false" fo:text-align="center" style:justify-single-word="false"/>
    </style:style>
    <style:style style:name="P539" style:family="paragraph" style:parent-style-name="Table_20_Paragraph">
      <style:paragraph-properties fo:margin-top="0.0689in" fo:margin-bottom="0in" style:contextual-spacing="false"/>
      <style:text-properties fo:font-size="5pt" style:font-size-asian="5pt"/>
    </style:style>
    <style:style style:name="P540" style:family="paragraph" style:parent-style-name="Table_20_Paragraph">
      <style:paragraph-properties fo:margin-left="0.0075in" fo:margin-right="0.002in" fo:margin-top="0.0008in" fo:margin-bottom="0in" style:contextual-spacing="false" fo:text-align="center" style:justify-single-word="false"/>
    </style:style>
    <style:style style:name="P541" style:family="paragraph" style:parent-style-name="Text_20_body">
      <style:paragraph-properties fo:margin-top="0.0043in" fo:margin-bottom="0in" style:contextual-spacing="false"/>
      <style:text-properties style:font-name="Verdana" fo:font-size="7.5pt" style:font-size-asian="7.5pt"/>
    </style:style>
    <style:style style:name="P542" style:family="paragraph" style:parent-style-name="Standard">
      <style:paragraph-properties fo:margin-left="1.5799in" fo:margin-right="2.0835in" fo:margin-top="0in" fo:margin-bottom="0in" style:contextual-spacing="false" fo:line-height="105%" fo:text-align="justify" style:justify-single-word="false" fo:text-indent="1.6835in" style:auto-text-indent="false"/>
    </style:style>
    <style:style style:name="P543" style:family="paragraph" style:parent-style-name="List_20_Paragraph" style:list-style-name="WWNum5">
      <style:paragraph-properties fo:margin-left="1.5902in" fo:margin-right="2.0866in" fo:margin-top="0.0055in" fo:margin-bottom="0in" style:contextual-spacing="false" fo:line-height="105%" fo:text-align="justify" style:justify-single-word="false" fo:text-indent="0.8173in" style:auto-text-indent="false">
        <style:tab-stops>
          <style:tab-stop style:position="2.498in"/>
        </style:tab-stops>
      </style:paragraph-properties>
    </style:style>
    <style:style style:name="P544" style:family="paragraph" style:parent-style-name="List_20_Paragraph" style:list-style-name="WWNum5">
      <style:paragraph-properties fo:margin-left="1.5902in" fo:margin-right="2.0862in" fo:margin-top="0in" fo:margin-bottom="0in" style:contextual-spacing="false" fo:line-height="105%" fo:text-align="justify" style:justify-single-word="false" fo:text-indent="0.8173in" style:auto-text-indent="false">
        <style:tab-stops>
          <style:tab-stop style:position="2.5465in"/>
        </style:tab-stops>
      </style:paragraph-properties>
    </style:style>
    <style:style style:name="P545" style:family="paragraph" style:parent-style-name="List_20_Paragraph" style:list-style-name="WWNum5">
      <style:paragraph-properties fo:margin-left="1.5902in" fo:margin-right="2.0862in" fo:margin-top="0in" fo:margin-bottom="0in" style:contextual-spacing="false" fo:line-height="105%" fo:text-align="justify" style:justify-single-word="false" fo:text-indent="0.8173in" style:auto-text-indent="false">
        <style:tab-stops>
          <style:tab-stop style:position="2.6098in"/>
        </style:tab-stops>
      </style:paragraph-properties>
    </style:style>
    <style:style style:name="P546" style:family="paragraph" style:parent-style-name="List_20_Paragraph" style:list-style-name="WWNum5">
      <style:paragraph-properties fo:margin-left="1.5902in" fo:margin-right="2.0866in" fo:margin-top="0in" fo:margin-bottom="0in" style:contextual-spacing="false" fo:line-height="105%" fo:text-align="justify" style:justify-single-word="false" fo:text-indent="0.8173in" style:auto-text-indent="false">
        <style:tab-stops>
          <style:tab-stop style:position="2.6043in"/>
        </style:tab-stops>
      </style:paragraph-properties>
    </style:style>
    <style:style style:name="P547" style:family="paragraph" style:parent-style-name="Text_20_body" style:master-page-name="Converted22">
      <style:paragraph-properties style:page-number="auto"/>
      <style:text-properties style:font-name="Verdana"/>
    </style:style>
    <style:style style:name="P548" style:family="paragraph" style:parent-style-name="Text_20_body">
      <style:paragraph-properties fo:margin-top="0.0417in" fo:margin-bottom="0in" style:contextual-spacing="false"/>
      <style:text-properties style:font-name="Verdana"/>
    </style:style>
    <style:style style:name="P549" style:family="paragraph" style:parent-style-name="List_20_Paragraph" style:list-style-name="WWNum5">
      <style:paragraph-properties fo:margin-left="1.6398in" fo:margin-right="1.998in" fo:margin-top="0in" fo:margin-bottom="0in" style:contextual-spacing="false" fo:line-height="106%" fo:text-align="justify" style:justify-single-word="false" fo:text-indent="0.828in" style:auto-text-indent="false">
        <style:tab-stops>
          <style:tab-stop style:position="2.6543in"/>
        </style:tab-stops>
      </style:paragraph-properties>
    </style:style>
    <style:style style:name="P550" style:family="paragraph" style:parent-style-name="List_20_Paragraph" style:list-style-name="WWNum5">
      <style:paragraph-properties fo:margin-left="1.639in" fo:margin-right="1.9945in" fo:margin-top="0.0008in" fo:margin-bottom="0in" style:contextual-spacing="false" fo:line-height="104%" fo:text-align="justify" style:justify-single-word="false" fo:text-indent="0.8283in" style:auto-text-indent="false">
        <style:tab-stops>
          <style:tab-stop style:position="2.6736in"/>
        </style:tab-stops>
      </style:paragraph-properties>
    </style:style>
    <style:style style:name="P551" style:family="paragraph" style:parent-style-name="List_20_Paragraph" style:list-style-name="WWNum5">
      <style:paragraph-properties fo:margin-left="1.6382in" fo:margin-right="1.9917in" fo:margin-top="0.0028in" fo:margin-bottom="0in" style:contextual-spacing="false" fo:line-height="100%" fo:text-align="justify" style:justify-single-word="false" fo:text-indent="0.8291in" style:auto-text-indent="false">
        <style:tab-stops>
          <style:tab-stop style:position="2.6929in"/>
        </style:tab-stops>
      </style:paragraph-properties>
    </style:style>
    <style:style style:name="P552" style:family="paragraph" style:parent-style-name="List_20_Paragraph" style:list-style-name="WWNum5">
      <style:paragraph-properties fo:margin-left="1.639in" fo:margin-right="1.9917in" fo:margin-top="0.0047in" fo:margin-bottom="0in" style:contextual-spacing="false" fo:line-height="104%" fo:text-align="justify" style:justify-single-word="false" fo:text-indent="0.8283in" style:auto-text-indent="false">
        <style:tab-stops>
          <style:tab-stop style:position="2.7256in"/>
        </style:tab-stops>
      </style:paragraph-properties>
    </style:style>
    <style:style style:name="P553" style:family="paragraph" style:parent-style-name="List_20_Paragraph" style:list-style-name="WWNum5">
      <style:paragraph-properties fo:margin-left="1.639in" fo:margin-right="1.9965in" fo:margin-top="0.0047in" fo:margin-bottom="0in" style:contextual-spacing="false" fo:line-height="104%" fo:text-align="justify" style:justify-single-word="false" fo:text-indent="0.8217in" style:auto-text-indent="false">
        <style:tab-stops>
          <style:tab-stop style:position="2.6764in"/>
        </style:tab-stops>
      </style:paragraph-properties>
    </style:style>
    <style:style style:name="P554" style:family="paragraph" style:parent-style-name="List_20_Paragraph" style:list-style-name="WWNum5">
      <style:paragraph-properties fo:margin-left="1.6398in" fo:margin-right="1.9957in" fo:margin-top="0.0028in" fo:margin-bottom="0in" style:contextual-spacing="false" fo:line-height="104%" fo:text-align="justify" style:justify-single-word="false" fo:text-indent="0.8311in" style:auto-text-indent="false">
        <style:tab-stops>
          <style:tab-stop style:position="2.5937in"/>
        </style:tab-stops>
      </style:paragraph-properties>
    </style:style>
    <style:style style:name="P555" style:family="paragraph" style:parent-style-name="Text_20_body">
      <style:paragraph-properties fo:margin-top="0.0098in" fo:margin-bottom="0in" style:contextual-spacing="false"/>
    </style:style>
    <style:style style:name="P556" style:family="paragraph" style:parent-style-name="Text_20_body">
      <style:paragraph-properties fo:margin-left="1.6398in" fo:margin-right="1.9917in" fo:margin-top="0.0008in" fo:margin-bottom="0in" style:contextual-spacing="false" fo:line-height="104%" fo:text-align="justify" style:justify-single-word="false" fo:text-indent="1.6835in" style:auto-text-indent="false"/>
    </style:style>
    <style:style style:name="P557" style:family="paragraph" style:parent-style-name="Text_20_body">
      <style:paragraph-properties fo:margin-top="0.011in" fo:margin-bottom="0in" style:contextual-spacing="false"/>
    </style:style>
    <style:style style:name="P558" style:family="paragraph" style:parent-style-name="Text_20_body">
      <style:paragraph-properties fo:margin-left="1.6398in" fo:margin-right="1.9917in" fo:line-height="105%" fo:text-align="justify" style:justify-single-word="false" fo:text-indent="1.6835in" style:auto-text-indent="false"/>
    </style:style>
    <style:style style:name="P559" style:family="paragraph" style:parent-style-name="Text_20_body">
      <style:paragraph-properties fo:margin-top="0.0035in" fo:margin-bottom="0in" style:contextual-spacing="false"/>
    </style:style>
    <style:style style:name="P560" style:family="paragraph" style:parent-style-name="Text_20_body">
      <style:paragraph-properties fo:margin-left="3.3299in" fo:margin-right="0in"/>
    </style:style>
    <style:style style:name="P561" style:family="paragraph" style:parent-style-name="Text_20_body">
      <style:paragraph-properties fo:margin-left="1.6299in" fo:margin-right="0in" fo:margin-top="0.0091in" fo:margin-bottom="0in" style:contextual-spacing="false"/>
    </style:style>
    <style:style style:name="P562" style:family="paragraph" style:parent-style-name="Text_20_body">
      <style:paragraph-properties fo:margin-top="0.0118in" fo:margin-bottom="0in" style:contextual-spacing="false"/>
    </style:style>
    <style:style style:name="P563" style:family="paragraph" style:parent-style-name="Text_20_body">
      <style:paragraph-properties fo:margin-left="1.6291in" fo:margin-right="0in" fo:margin-top="0.0055in" fo:margin-bottom="0in" style:contextual-spacing="false"/>
      <style:text-properties fo:color="#050505" fo:letter-spacing="-0.0016in" style:text-scale="115%"/>
    </style:style>
    <style:style style:name="P564" style:family="paragraph" style:parent-style-name="Text_20_body">
      <style:paragraph-properties fo:margin-left="1.4402in" fo:margin-right="1.8291in" fo:margin-top="0.0008in" fo:margin-bottom="0in" style:contextual-spacing="false" fo:text-align="center" style:justify-single-word="false"/>
    </style:style>
    <style:style style:name="P565" style:family="paragraph" style:parent-style-name="Text_20_body">
      <style:paragraph-properties fo:margin-top="0.0173in" fo:margin-bottom="0in" style:contextual-spacing="false"/>
    </style:style>
    <style:style style:name="P566" style:family="paragraph" style:parent-style-name="Heading_20_7">
      <style:paragraph-properties fo:margin-left="1.4402in" fo:margin-right="1.8228in" fo:line-height="0.1437in"/>
    </style:style>
    <style:style style:name="P567" style:family="paragraph" style:parent-style-name="Standard">
      <style:paragraph-properties fo:margin-left="1.4402in" fo:margin-right="1.8319in" fo:margin-top="0in" fo:margin-bottom="0in" style:contextual-spacing="false" fo:text-align="center" style:justify-single-word="false" fo:text-indent="0in" style:auto-text-indent="false"/>
    </style:style>
    <style:style style:name="P568" style:family="paragraph" style:parent-style-name="Text_20_body">
      <style:text-properties fo:font-size="6pt" fo:font-weight="bold" style:font-size-asian="6pt" style:font-weight-asian="bold"/>
    </style:style>
    <style:style style:name="P569" style:family="paragraph" style:parent-style-name="Text_20_body">
      <style:paragraph-properties fo:margin-top="0.0709in" fo:margin-bottom="0in" style:contextual-spacing="false"/>
      <style:text-properties fo:font-size="6pt" fo:font-weight="bold" style:font-size-asian="6pt" style:font-weight-asian="bold"/>
    </style:style>
    <style:style style:name="P570" style:family="paragraph" style:parent-style-name="Standard">
      <style:paragraph-properties fo:margin-left="0.3953in" fo:margin-right="0in" fo:margin-top="0in" fo:margin-bottom="0in" style:contextual-spacing="false" fo:text-align="left" style:justify-single-word="false" fo:text-indent="0in" style:auto-text-indent="false">
        <style:tab-stops>
          <style:tab-stop style:position="7.0465in" style:type="right"/>
        </style:tab-stops>
      </style:paragraph-properties>
    </style:style>
    <style:style style:name="P571" style:family="paragraph" style:parent-style-name="Standard" style:master-page-name="Converted23">
      <style:paragraph-properties fo:margin-left="1.5409in" fo:margin-right="0in" fo:margin-top="0.461in" fo:margin-bottom="0in" style:contextual-spacing="false" fo:text-align="left" style:justify-single-word="false" fo:text-indent="0in" style:auto-text-indent="false" style:page-number="24"/>
    </style:style>
    <style:style style:name="P572" style:family="paragraph" style:parent-style-name="Heading_20_8">
      <style:paragraph-properties fo:margin-left="3.2134in" fo:margin-right="1.9563in" fo:text-align="justify" style:justify-single-word="false"/>
    </style:style>
    <style:style style:name="P573" style:family="paragraph" style:parent-style-name="Standard">
      <style:paragraph-properties fo:margin-left="3.2134in" fo:margin-right="0in" fo:margin-top="0in" fo:margin-bottom="0in" style:contextual-spacing="false" fo:text-align="justify" style:justify-single-word="false" fo:text-indent="0in" style:auto-text-indent="false"/>
    </style:style>
    <style:style style:name="P574" style:family="paragraph" style:parent-style-name="Standard">
      <style:paragraph-properties fo:margin-left="3.2134in" fo:margin-right="1.9563in" fo:margin-top="0in" fo:margin-bottom="0in" style:contextual-spacing="false" fo:text-align="justify" style:justify-single-word="false" fo:text-indent="-0.0008in" style:auto-text-indent="false"/>
    </style:style>
    <style:style style:name="P575" style:family="paragraph" style:parent-style-name="Heading_20_8">
      <style:paragraph-properties fo:margin-left="3.2134in" fo:margin-right="0in" fo:text-align="left" style:justify-single-word="false"/>
      <style:text-properties fo:color="#000009" fo:letter-spacing="-0.0016in"/>
    </style:style>
    <style:style style:name="P576" style:family="paragraph" style:parent-style-name="Heading_20_9">
      <style:paragraph-properties fo:margin-left="3.2134in" fo:margin-right="0in">
        <style:tab-stops>
          <style:tab-stop style:position="3.6193in"/>
          <style:tab-stop style:position="3.9362in"/>
          <style:tab-stop style:position="4.9409in"/>
          <style:tab-stop style:position="5.1752in"/>
        </style:tab-stops>
      </style:paragraph-properties>
    </style:style>
    <style:style style:name="P577" style:family="paragraph" style:parent-style-name="Standard">
      <style:paragraph-properties fo:margin-left="1.5409in" fo:margin-right="1.9555in" fo:margin-top="0in" fo:margin-bottom="0in" style:contextual-spacing="false" fo:text-align="justify" style:justify-single-word="false" fo:text-indent="0in" style:auto-text-indent="false"/>
    </style:style>
    <style:style style:name="P578" style:family="paragraph" style:parent-style-name="Text_20_body">
      <style:paragraph-properties fo:margin-top="0.0063in" fo:margin-bottom="0.0008in" style:contextual-spacing="false"/>
      <style:text-properties style:font-name="Verdana" fo:font-size="6.5pt" style:font-size-asian="6.5pt"/>
    </style:style>
    <style:style style:name="P579" style:family="paragraph" style:parent-style-name="Table_20_Paragraph">
      <style:paragraph-properties fo:margin-left="0in" fo:margin-right="0.0228in" fo:margin-top="0.0756in" fo:margin-bottom="0in" style:contextual-spacing="false" fo:text-align="center" style:justify-single-word="false"/>
    </style:style>
    <style:style style:name="P580" style:family="paragraph" style:parent-style-name="Table_20_Paragraph">
      <style:paragraph-properties fo:margin-left="0.0035in" fo:margin-right="0.0256in" fo:margin-top="0.0756in" fo:margin-bottom="0in" style:contextual-spacing="false" fo:text-align="center" style:justify-single-word="false"/>
    </style:style>
    <style:style style:name="P581" style:family="paragraph" style:parent-style-name="Table_20_Paragraph">
      <style:paragraph-properties fo:margin-left="0in" fo:margin-right="0.0465in" fo:margin-top="0.0756in" fo:margin-bottom="0in" style:contextual-spacing="false" fo:text-align="right" style:justify-single-word="false"/>
    </style:style>
    <style:style style:name="P582" style:family="paragraph" style:parent-style-name="Table_20_Paragraph">
      <style:paragraph-properties fo:margin-left="0.048in" fo:margin-right="0in" fo:margin-top="0.0756in" fo:margin-bottom="0in" style:contextual-spacing="false"/>
    </style:style>
    <style:style style:name="P583" style:family="paragraph" style:parent-style-name="Table_20_Paragraph">
      <style:paragraph-properties fo:margin-left="0.0008in" fo:margin-right="0.022in" fo:margin-top="0.0756in" fo:margin-bottom="0in" style:contextual-spacing="false" fo:text-align="center" style:justify-single-word="false"/>
    </style:style>
    <style:style style:name="P584" style:family="paragraph" style:parent-style-name="Table_20_Paragraph">
      <style:paragraph-properties fo:margin-left="0.0638in" fo:margin-right="0in" fo:margin-top="0.0756in" fo:margin-bottom="0in" style:contextual-spacing="false"/>
    </style:style>
    <style:style style:name="P585" style:family="paragraph" style:parent-style-name="Table_20_Paragraph">
      <style:paragraph-properties fo:margin-left="0.422in" fo:margin-right="0.1799in" fo:margin-top="0.028in" fo:margin-bottom="0in" style:contextual-spacing="false" fo:line-height="103%" fo:text-indent="-0.1854in" style:auto-text-indent="false"/>
    </style:style>
    <style:style style:name="P586" style:family="paragraph" style:parent-style-name="Table_20_Paragraph">
      <style:paragraph-properties fo:margin-left="0.2346in" fo:margin-right="0in" fo:margin-top="0.028in" fo:margin-bottom="0in" style:contextual-spacing="false" fo:line-height="103%" fo:text-indent="-0.0374in" style:auto-text-indent="false"/>
    </style:style>
    <style:style style:name="P587" style:family="paragraph" style:parent-style-name="Table_20_Paragraph">
      <style:paragraph-properties fo:margin-left="0.1374in" fo:margin-right="0in" fo:margin-top="0.0756in" fo:margin-bottom="0in" style:contextual-spacing="false"/>
    </style:style>
    <style:style style:name="P588" style:family="paragraph" style:parent-style-name="Table_20_Paragraph">
      <style:paragraph-properties fo:margin-left="0.0764in" fo:margin-right="0in" fo:margin-top="0.0756in" fo:margin-bottom="0in" style:contextual-spacing="false"/>
    </style:style>
    <style:style style:name="P589" style:family="paragraph" style:parent-style-name="Table_20_Paragraph">
      <style:paragraph-properties fo:margin-left="0in" fo:margin-right="0.022in" fo:margin-top="0.0756in" fo:margin-bottom="0in" style:contextual-spacing="false" fo:text-align="center" style:justify-single-word="false"/>
    </style:style>
    <style:style style:name="P590" style:family="paragraph" style:parent-style-name="Table_20_Paragraph">
      <style:paragraph-properties fo:margin-left="0.0264in" fo:margin-right="0in" fo:margin-top="0.0756in" fo:margin-bottom="0in" style:contextual-spacing="false"/>
    </style:style>
    <style:style style:name="P591" style:family="paragraph" style:parent-style-name="Table_20_Paragraph">
      <style:paragraph-properties fo:margin-left="0in" fo:margin-right="0.0228in" fo:margin-top="0.0484in" fo:margin-bottom="0in" style:contextual-spacing="false" fo:text-align="center" style:justify-single-word="false"/>
    </style:style>
    <style:style style:name="P592" style:family="paragraph" style:parent-style-name="Table_20_Paragraph">
      <style:paragraph-properties fo:margin-left="0.0256in" fo:margin-right="0.022in" fo:margin-top="0.0484in" fo:margin-bottom="0in" style:contextual-spacing="false" fo:text-align="center" style:justify-single-word="false"/>
    </style:style>
    <style:style style:name="P593" style:family="paragraph" style:parent-style-name="Table_20_Paragraph">
      <style:paragraph-properties fo:margin-left="0in" fo:margin-right="0.072in" fo:margin-top="0.0484in" fo:margin-bottom="0in" style:contextual-spacing="false" fo:text-align="right" style:justify-single-word="false"/>
    </style:style>
    <style:style style:name="P594" style:family="paragraph" style:parent-style-name="Table_20_Paragraph">
      <style:paragraph-properties fo:margin-left="0.0764in" fo:margin-right="0in" fo:margin-top="0.0484in" fo:margin-bottom="0in" style:contextual-spacing="false"/>
    </style:style>
    <style:style style:name="P595" style:family="paragraph" style:parent-style-name="Table_20_Paragraph">
      <style:paragraph-properties fo:margin-left="0in" fo:margin-right="0.022in" fo:margin-top="0.0484in" fo:margin-bottom="0in" style:contextual-spacing="false" fo:text-align="center" style:justify-single-word="false"/>
    </style:style>
    <style:style style:name="P596" style:family="paragraph" style:parent-style-name="Table_20_Paragraph">
      <style:paragraph-properties fo:margin-left="0.0264in" fo:margin-right="0in" fo:margin-top="0.0484in" fo:margin-bottom="0in" style:contextual-spacing="false"/>
    </style:style>
    <style:style style:name="P597" style:family="paragraph" style:parent-style-name="Text_20_body">
      <style:paragraph-properties fo:margin-top="0.0783in" fo:margin-bottom="0in" style:contextual-spacing="false"/>
      <style:text-properties style:font-name="Verdana" fo:font-size="8.5pt" style:font-size-asian="8.5pt"/>
    </style:style>
    <style:style style:name="P598" style:family="paragraph" style:parent-style-name="Standard">
      <style:paragraph-properties fo:margin-left="3.2134in" fo:margin-right="0in" fo:margin-top="0.0008in" fo:margin-bottom="0in" style:contextual-spacing="false" fo:text-align="left" style:justify-single-word="false" fo:text-indent="0in" style:auto-text-indent="false"/>
    </style:style>
    <style:style style:name="P599" style:family="paragraph" style:parent-style-name="Standard">
      <style:paragraph-properties fo:margin-left="1.5409in" fo:margin-right="0in" fo:margin-top="0in" fo:margin-bottom="0in" style:contextual-spacing="false" fo:text-align="left" style:justify-single-word="false" fo:text-indent="0in" style:auto-text-indent="false"/>
    </style:style>
    <style:style style:name="P600" style:family="paragraph" style:parent-style-name="Standard">
      <style:paragraph-properties fo:margin-left="1.4402in" fo:margin-right="1.8563in" fo:margin-top="0.1429in" fo:margin-bottom="0in" style:contextual-spacing="false" fo:text-align="center" style:justify-single-word="false" fo:text-indent="0in" style:auto-text-indent="false"/>
    </style:style>
    <style:style style:name="P601" style:family="paragraph" style:parent-style-name="Heading_20_8">
      <style:paragraph-properties fo:margin-left="1.4402in" fo:margin-right="1.8543in"/>
    </style:style>
    <style:style style:name="P602" style:family="paragraph" style:parent-style-name="Heading_20_9">
      <style:paragraph-properties fo:margin-left="1.4402in" fo:margin-right="1.8547in" fo:margin-top="0in" fo:margin-bottom="0in" style:contextual-spacing="false" fo:text-align="center" style:justify-single-word="false"/>
    </style:style>
    <style:style style:name="P603" style:family="paragraph" style:parent-style-name="Text_20_body" style:master-page-name="Converted24">
      <style:paragraph-properties style:page-number="auto"/>
      <style:text-properties style:font-name="Verdana" fo:font-size="8.5pt" fo:font-weight="bold" style:font-size-asian="8.5pt" style:font-weight-asian="bold"/>
    </style:style>
    <style:style style:name="P604" style:family="paragraph" style:parent-style-name="Text_20_body">
      <style:paragraph-properties fo:margin-top="0.0665in" fo:margin-bottom="0in" style:contextual-spacing="false"/>
      <style:text-properties style:font-name="Verdana" fo:font-size="8.5pt" fo:font-weight="bold" style:font-size-asian="8.5pt" style:font-weight-asian="bold"/>
    </style:style>
    <style:style style:name="P605" style:family="paragraph" style:parent-style-name="Standard">
      <style:paragraph-properties fo:margin-left="1.6839in" fo:margin-right="0in" fo:margin-top="0in" fo:margin-bottom="0in" style:contextual-spacing="false" fo:text-align="left" style:justify-single-word="false" fo:text-indent="0in" style:auto-text-indent="false"/>
    </style:style>
    <style:style style:name="P606" style:family="paragraph" style:parent-style-name="Text_20_body">
      <style:paragraph-properties fo:margin-top="0.0008in" fo:margin-bottom="0in" style:contextual-spacing="false"/>
      <style:text-properties style:font-name="Verdana" fo:font-size="8.5pt" fo:font-weight="bold" style:font-size-asian="8.5pt" style:font-weight-asian="bold"/>
    </style:style>
    <style:style style:name="P607" style:family="paragraph" style:parent-style-name="Heading_20_8">
      <style:paragraph-properties fo:margin-left="3.361in" fo:margin-right="1.9673in" fo:text-align="justify" style:justify-single-word="false"/>
    </style:style>
    <style:style style:name="P608" style:family="paragraph" style:parent-style-name="Standard">
      <style:paragraph-properties fo:margin-left="3.361in" fo:margin-right="0in" fo:margin-top="0in" fo:margin-bottom="0in" style:contextual-spacing="false" fo:text-align="justify" style:justify-single-word="false" fo:text-indent="0in" style:auto-text-indent="false"/>
    </style:style>
    <style:style style:name="P609" style:family="paragraph" style:parent-style-name="Standard">
      <style:paragraph-properties fo:margin-left="3.361in" fo:margin-right="1.9689in" fo:margin-top="0.0008in" fo:margin-bottom="0in" style:contextual-spacing="false" fo:text-align="justify" style:justify-single-word="false" fo:text-indent="0in" style:auto-text-indent="false"/>
    </style:style>
    <style:style style:name="P610" style:family="paragraph" style:parent-style-name="Text_20_body">
      <style:paragraph-properties fo:margin-top="0.0028in" fo:margin-bottom="0in" style:contextual-spacing="false"/>
      <style:text-properties style:font-name="Verdana" fo:font-size="8.5pt" style:font-size-asian="8.5pt"/>
    </style:style>
    <style:style style:name="P611" style:family="paragraph" style:parent-style-name="Heading_20_8">
      <style:paragraph-properties fo:margin-left="0in" fo:margin-right="0.4972in" fo:margin-top="0.0008in" fo:margin-bottom="0in" style:contextual-spacing="false"/>
      <style:text-properties fo:letter-spacing="-0.0016in"/>
    </style:style>
    <style:style style:name="P612" style:family="paragraph" style:parent-style-name="Standard">
      <style:paragraph-properties fo:margin-left="1.6839in" fo:margin-right="1.9689in" fo:margin-top="0in" fo:margin-bottom="0in" style:contextual-spacing="false" fo:text-align="justify" style:justify-single-word="false" fo:text-indent="1.6772in" style:auto-text-indent="false"/>
    </style:style>
    <style:style style:name="P613" style:family="paragraph" style:parent-style-name="Table_20_Paragraph">
      <style:paragraph-properties fo:margin-left="0.0035in" fo:margin-right="0.0008in" fo:margin-top="0.0925in" fo:margin-bottom="0in" style:contextual-spacing="false" fo:text-align="center" style:justify-single-word="false"/>
    </style:style>
    <style:style style:name="P614" style:family="paragraph" style:parent-style-name="Table_20_Paragraph">
      <style:paragraph-properties fo:margin-left="0.0035in" fo:margin-right="0in" fo:margin-top="0.0925in" fo:margin-bottom="0in" style:contextual-spacing="false" fo:text-align="center" style:justify-single-word="false"/>
    </style:style>
    <style:style style:name="P615" style:family="paragraph" style:parent-style-name="Table_20_Paragraph">
      <style:paragraph-properties fo:margin-left="0.0028in" fo:margin-right="0in" fo:margin-top="0.0925in" fo:margin-bottom="0in" style:contextual-spacing="false" fo:text-align="center" style:justify-single-word="false"/>
    </style:style>
    <style:style style:name="P616" style:family="paragraph" style:parent-style-name="Table_20_Paragraph">
      <style:paragraph-properties fo:margin-left="0.002in" fo:margin-right="0in" fo:margin-top="0.0925in" fo:margin-bottom="0in" style:contextual-spacing="false" fo:text-align="center" style:justify-single-word="false"/>
    </style:style>
    <style:style style:name="P617" style:family="paragraph" style:parent-style-name="Table_20_Paragraph">
      <style:paragraph-properties fo:margin-top="0.0098in" fo:margin-bottom="0in" style:contextual-spacing="false"/>
      <style:text-properties fo:font-size="5.5pt" style:font-size-asian="5.5pt"/>
    </style:style>
    <style:style style:name="P618" style:family="paragraph" style:parent-style-name="Table_20_Paragraph">
      <style:paragraph-properties fo:margin-left="0.0035in" fo:margin-right="0in" fo:text-align="center" style:justify-single-word="false"/>
    </style:style>
    <style:style style:name="P619" style:family="paragraph" style:parent-style-name="Table_20_Paragraph">
      <style:paragraph-properties fo:margin-left="0.0035in" fo:margin-right="0.0016in" fo:text-align="center" style:justify-single-word="false"/>
    </style:style>
    <style:style style:name="P620" style:family="paragraph" style:parent-style-name="Table_20_Paragraph">
      <style:paragraph-properties fo:margin-left="0.0028in" fo:margin-right="0.0016in" fo:text-align="center" style:justify-single-word="false"/>
    </style:style>
    <style:style style:name="P621" style:family="paragraph" style:parent-style-name="Table_20_Paragraph">
      <style:paragraph-properties fo:margin-left="0.002in" fo:margin-right="0.0016in" fo:text-align="center" style:justify-single-word="false"/>
    </style:style>
    <style:style style:name="P622" style:family="paragraph" style:parent-style-name="Table_20_Paragraph">
      <style:paragraph-properties fo:margin-top="0.0102in" fo:margin-bottom="0in" style:contextual-spacing="false"/>
      <style:text-properties fo:font-size="5.5pt" style:font-size-asian="5.5pt"/>
    </style:style>
    <style:style style:name="P623" style:family="paragraph" style:parent-style-name="Table_20_Paragraph">
      <style:paragraph-properties fo:margin-left="0.0028in" fo:margin-right="0.0008in" fo:text-align="center" style:justify-single-word="false"/>
    </style:style>
    <style:style style:name="P624" style:family="paragraph" style:parent-style-name="Standard">
      <style:paragraph-properties fo:margin-left="3.361in" fo:margin-right="0in" fo:margin-top="0.1311in" fo:margin-bottom="0in" style:contextual-spacing="false" fo:text-align="left" style:justify-single-word="false" fo:text-indent="0in" style:auto-text-indent="false"/>
    </style:style>
    <style:style style:name="P625" style:family="paragraph" style:parent-style-name="Standard">
      <style:paragraph-properties fo:margin-left="1.6839in" fo:margin-right="0in" fo:margin-top="0.0008in" fo:margin-bottom="0in" style:contextual-spacing="false" fo:text-align="left" style:justify-single-word="false" fo:text-indent="0in" style:auto-text-indent="false"/>
    </style:style>
    <style:style style:name="P626" style:family="paragraph" style:parent-style-name="Text_20_body">
      <style:paragraph-properties fo:margin-top="0.0016in" fo:margin-bottom="0in" style:contextual-spacing="false"/>
      <style:text-properties style:font-name="Verdana" fo:font-size="8.5pt" style:font-size-asian="8.5pt"/>
    </style:style>
    <style:style style:name="P627" style:family="paragraph" style:parent-style-name="Standard">
      <style:paragraph-properties fo:margin-left="0in" fo:margin-right="0.2835in" fo:margin-top="0in" fo:margin-bottom="0in" style:contextual-spacing="false" fo:text-align="center" style:justify-single-word="false" fo:text-indent="0in" style:auto-text-indent="false"/>
    </style:style>
    <style:style style:name="P628" style:family="paragraph" style:parent-style-name="Heading_20_8">
      <style:paragraph-properties fo:margin-left="0in" fo:margin-right="0.2835in"/>
    </style:style>
    <style:style style:name="P629" style:family="paragraph" style:parent-style-name="Heading_20_9">
      <style:paragraph-properties fo:margin-left="0in" fo:margin-right="0.2835in" fo:margin-top="0.0008in" fo:margin-bottom="0in" style:contextual-spacing="false" fo:text-align="center" style:justify-single-word="false"/>
    </style:style>
    <style:style style:name="P630" style:family="paragraph" style:parent-style-name="Text_20_body">
      <style:text-properties style:font-name="Verdana" fo:font-size="6pt" fo:font-weight="bold" style:font-size-asian="6pt" style:font-weight-asian="bold"/>
    </style:style>
    <style:style style:name="P631" style:family="paragraph" style:parent-style-name="Text_20_body">
      <style:paragraph-properties fo:margin-top="0.0193in" fo:margin-bottom="0in" style:contextual-spacing="false"/>
      <style:text-properties style:font-name="Verdana" fo:font-size="6pt" fo:font-weight="bold" style:font-size-asian="6pt" style:font-weight-asian="bold"/>
    </style:style>
    <style:style style:name="P632" style:family="paragraph" style:parent-style-name="Standard">
      <style:paragraph-properties fo:margin-left="0.3937in" fo:margin-right="0in" fo:margin-top="0.0008in" fo:margin-bottom="0in" style:contextual-spacing="false" fo:text-align="left" style:justify-single-word="false" fo:text-indent="0in" style:auto-text-indent="false">
        <style:tab-stops>
          <style:tab-stop style:position="7.0035in" style:type="right"/>
        </style:tab-stops>
      </style:paragraph-properties>
    </style:style>
    <style:style style:name="P633" style:family="paragraph" style:parent-style-name="Text_20_body" style:master-page-name="Converted25">
      <style:paragraph-properties style:page-number="26"/>
      <style:text-properties style:font-name="Lato Black" fo:font-size="10pt" fo:font-weight="bold" style:font-size-asian="10pt" style:font-weight-asian="bold"/>
    </style:style>
    <style:style style:name="P634" style:family="paragraph" style:parent-style-name="Text_20_body">
      <style:paragraph-properties fo:margin-top="0.0772in" fo:margin-bottom="0in" style:contextual-spacing="false"/>
      <style:text-properties style:font-name="Lato Black" fo:font-size="10pt" fo:font-weight="bold" style:font-size-asian="10pt" style:font-weight-asian="bold"/>
    </style:style>
    <style:style style:name="P635" style:family="paragraph" style:parent-style-name="Standard">
      <style:paragraph-properties fo:margin-left="1.6193in" fo:margin-right="0in" fo:margin-top="0.072in" fo:margin-bottom="0in" style:contextual-spacing="false" fo:text-align="left" style:justify-single-word="false" fo:text-indent="0in" style:auto-text-indent="false"/>
    </style:style>
    <style:style style:name="P636" style:family="paragraph" style:parent-style-name="Text_20_body">
      <style:paragraph-properties fo:break-before="column"/>
      <style:text-properties style:font-name="Verdana" fo:font-size="7.5pt" fo:font-weight="bold" style:font-size-asian="7.5pt" style:font-weight-asian="bold"/>
    </style:style>
    <style:style style:name="P637" style:family="paragraph" style:parent-style-name="Text_20_body">
      <style:paragraph-properties fo:margin-top="0.0783in" fo:margin-bottom="0in" style:contextual-spacing="false"/>
      <style:text-properties style:font-name="Verdana" fo:font-size="7.5pt" fo:font-weight="bold" style:font-size-asian="7.5pt" style:font-weight-asian="bold"/>
    </style:style>
    <style:style style:name="P638" style:family="paragraph" style:parent-style-name="Standard">
      <style:paragraph-properties fo:margin-left="0.0382in" fo:margin-right="2.1244in" fo:margin-top="0.0008in" fo:margin-bottom="0in" style:contextual-spacing="false" fo:line-height="102%" fo:text-align="justify" style:justify-single-word="false" fo:text-indent="0in" style:auto-text-indent="false">
        <style:tab-stops>
          <style:tab-stop style:position="1.0744in"/>
          <style:tab-stop style:position="2.1902in"/>
        </style:tab-stops>
      </style:paragraph-properties>
    </style:style>
    <style:style style:name="P639" style:family="paragraph" style:parent-style-name="Text_20_body">
      <style:paragraph-properties fo:margin-top="0.0047in" fo:margin-bottom="0in" style:contextual-spacing="false"/>
      <style:text-properties style:font-name="Verdana" fo:font-size="7.5pt" fo:font-weight="bold" style:font-size-asian="7.5pt" style:font-weight-asian="bold"/>
    </style:style>
    <style:style style:name="P640" style:family="paragraph" style:parent-style-name="Standard">
      <style:paragraph-properties fo:margin-left="0.0654in" fo:margin-right="0in" fo:margin-top="0in" fo:margin-bottom="0in" style:contextual-spacing="false" fo:text-align="justify" style:justify-single-word="false" fo:text-indent="0in" style:auto-text-indent="false"/>
    </style:style>
    <style:style style:name="P641" style:family="paragraph" style:parent-style-name="Standard">
      <style:paragraph-properties fo:margin-left="0.0654in" fo:margin-right="2.1256in" fo:margin-top="0.0043in" fo:margin-bottom="0in" style:contextual-spacing="false" fo:line-height="103%" fo:text-align="justify" style:justify-single-word="false" fo:text-indent="0in" style:auto-text-indent="false"/>
    </style:style>
    <style:style style:name="P642" style:family="paragraph" style:parent-style-name="Text_20_body">
      <style:paragraph-properties fo:margin-top="0.0016in" fo:margin-bottom="0in" style:contextual-spacing="false"/>
      <style:text-properties style:font-name="Verdana" fo:font-size="7.5pt" fo:font-weight="bold" style:font-size-asian="7.5pt" style:font-weight-asian="bold"/>
    </style:style>
    <style:style style:name="P643" style:family="paragraph" style:parent-style-name="Standard">
      <style:paragraph-properties fo:margin-left="0.0382in" fo:margin-right="0in" fo:margin-top="0in" fo:margin-bottom="0in" style:contextual-spacing="false" fo:text-align="justify" style:justify-single-word="false" fo:text-indent="0in" style:auto-text-indent="false"/>
    </style:style>
    <style:style style:name="P644" style:family="paragraph" style:parent-style-name="Standard">
      <style:paragraph-properties fo:margin-left="1.6138in" fo:margin-right="0in" fo:margin-top="0.0028in" fo:margin-bottom="0in" style:contextual-spacing="false" fo:text-align="left" style:justify-single-word="false" fo:text-indent="0in" style:auto-text-indent="false"/>
    </style:style>
    <style:style style:name="P645" style:family="paragraph" style:parent-style-name="Standard">
      <style:paragraph-properties fo:margin-left="1.6138in" fo:margin-right="2.0516in" fo:margin-top="0.0035in" fo:margin-bottom="0in" style:contextual-spacing="false" fo:line-height="102%" fo:text-align="left" style:justify-single-word="false" fo:text-indent="0in" style:auto-text-indent="false"/>
    </style:style>
    <style:style style:name="P646" style:family="paragraph" style:parent-style-name="Text_20_body">
      <style:paragraph-properties fo:margin-top="0.002in" fo:margin-bottom="0in" style:contextual-spacing="false"/>
      <style:text-properties style:font-name="Verdana" fo:font-size="7.5pt" style:font-size-asian="7.5pt"/>
    </style:style>
    <style:style style:name="P647" style:family="paragraph" style:parent-style-name="Table_20_Paragraph">
      <style:paragraph-properties fo:margin-left="0.1181in" fo:margin-right="0in" fo:margin-top="0.0366in" fo:margin-bottom="0in" style:contextual-spacing="false"/>
    </style:style>
    <style:style style:name="P648" style:family="paragraph" style:parent-style-name="Table_20_Paragraph">
      <style:paragraph-properties fo:margin-left="0.2382in" fo:margin-right="0in" fo:margin-top="0.0366in" fo:margin-bottom="0in" style:contextual-spacing="false"/>
    </style:style>
    <style:style style:name="P649" style:family="paragraph" style:parent-style-name="Table_20_Paragraph">
      <style:paragraph-properties fo:margin-left="0.0374in" fo:margin-right="0.0299in" fo:margin-top="0.0366in" fo:margin-bottom="0in" style:contextual-spacing="false" fo:text-align="center" style:justify-single-word="false"/>
    </style:style>
    <style:style style:name="P650" style:family="paragraph" style:parent-style-name="Table_20_Paragraph">
      <style:paragraph-properties fo:margin-left="0.0091in" fo:margin-right="0in" fo:margin-top="0.0366in" fo:margin-bottom="0in" style:contextual-spacing="false" fo:text-align="center" style:justify-single-word="false"/>
    </style:style>
    <style:style style:name="P651" style:family="paragraph" style:parent-style-name="Table_20_Paragraph">
      <style:paragraph-properties fo:margin-top="0.0583in" fo:margin-bottom="0in" style:contextual-spacing="false"/>
      <style:text-properties fo:font-size="5pt" style:font-size-asian="5pt"/>
    </style:style>
    <style:style style:name="P652" style:family="paragraph" style:parent-style-name="Table_20_Paragraph">
      <style:paragraph-properties fo:margin-left="0.1193in" fo:margin-right="0.0937in" fo:line-height="98%" fo:text-indent="-0.0138in" style:auto-text-indent="false"/>
    </style:style>
    <style:style style:name="P653" style:family="paragraph" style:parent-style-name="Table_20_Paragraph">
      <style:paragraph-properties fo:margin-left="0.272in" fo:margin-right="0.1291in" fo:line-height="98%" fo:text-indent="-0.1327in" style:auto-text-indent="false"/>
    </style:style>
    <style:style style:name="P654" style:family="paragraph" style:parent-style-name="Table_20_Paragraph">
      <style:paragraph-properties fo:margin-top="0.0193in" fo:margin-bottom="0in" style:contextual-spacing="false"/>
      <style:text-properties fo:font-size="5pt" style:font-size-asian="5pt"/>
    </style:style>
    <style:style style:name="P655" style:family="paragraph" style:parent-style-name="Table_20_Paragraph">
      <style:paragraph-properties fo:margin-left="0.0374in" fo:margin-right="0.0299in" fo:line-height="98%" fo:text-align="center" style:justify-single-word="false"/>
    </style:style>
    <style:style style:name="P656" style:family="paragraph" style:parent-style-name="Table_20_Paragraph">
      <style:paragraph-properties fo:margin-top="0.0138in" fo:margin-bottom="0in" style:contextual-spacing="false"/>
      <style:text-properties fo:font-size="5pt" style:font-size-asian="5pt"/>
    </style:style>
    <style:style style:name="P657" style:family="paragraph" style:parent-style-name="Table_20_Paragraph">
      <style:paragraph-properties fo:margin-left="0.0091in" fo:margin-right="0.0016in" fo:margin-top="0.0008in" fo:margin-bottom="0in" style:contextual-spacing="false" fo:text-align="center" style:justify-single-word="false"/>
    </style:style>
    <style:style style:name="P658" style:family="paragraph" style:parent-style-name="Standard">
      <style:paragraph-properties fo:margin-left="1.6311in" fo:margin-right="2.1252in" fo:margin-top="0.1256in" fo:margin-bottom="0in" style:contextual-spacing="false" fo:line-height="103%" fo:text-align="justify" style:justify-single-word="false" fo:text-indent="1.6453in" style:auto-text-indent="false"/>
    </style:style>
    <style:style style:name="P659" style:family="paragraph" style:parent-style-name="List_20_Paragraph" style:list-style-name="WWNum6">
      <style:paragraph-properties fo:margin-left="1.6138in" fo:margin-right="2.1291in" fo:margin-top="0.0028in" fo:margin-bottom="0in" style:contextual-spacing="false" fo:line-height="118%" fo:text-align="justify" style:justify-single-word="false" fo:text-indent="0.8272in" style:auto-text-indent="false">
        <style:tab-stops>
          <style:tab-stop style:position="2.5283in"/>
        </style:tab-stops>
      </style:paragraph-properties>
    </style:style>
    <style:style style:name="P660" style:family="paragraph" style:parent-style-name="List_20_Paragraph" style:list-style-name="WWNum6">
      <style:paragraph-properties fo:margin-left="1.6138in" fo:margin-right="2.1291in" fo:margin-top="0.0681in" fo:margin-bottom="0in" style:contextual-spacing="false" fo:line-height="118%" fo:text-align="justify" style:justify-single-word="false" fo:text-indent="0.8272in" style:auto-text-indent="false">
        <style:tab-stops>
          <style:tab-stop style:position="2.5772in"/>
        </style:tab-stops>
      </style:paragraph-properties>
    </style:style>
    <style:style style:name="P661" style:family="paragraph" style:parent-style-name="List_20_Paragraph" style:list-style-name="WWNum6">
      <style:paragraph-properties fo:margin-left="1.6138in" fo:margin-right="2.1272in" fo:margin-top="0.0681in" fo:margin-bottom="0in" style:contextual-spacing="false" fo:line-height="118%" fo:text-align="justify" style:justify-single-word="false" fo:text-indent="0.8272in" style:auto-text-indent="false">
        <style:tab-stops>
          <style:tab-stop style:position="2.6382in"/>
        </style:tab-stops>
      </style:paragraph-properties>
    </style:style>
    <style:style style:name="P662" style:family="paragraph" style:parent-style-name="List_20_Paragraph" style:list-style-name="WWNum6">
      <style:paragraph-properties fo:margin-left="1.6138in" fo:margin-right="2.1299in" fo:margin-top="0.0673in" fo:margin-bottom="0in" style:contextual-spacing="false" fo:line-height="118%" fo:text-align="justify" style:justify-single-word="false" fo:text-indent="0.8272in" style:auto-text-indent="false">
        <style:tab-stops>
          <style:tab-stop style:position="2.6335in"/>
        </style:tab-stops>
      </style:paragraph-properties>
    </style:style>
    <style:style style:name="P663" style:family="paragraph" style:parent-style-name="List_20_Paragraph" style:list-style-name="WWNum6">
      <style:paragraph-properties fo:margin-left="1.6138in" fo:margin-right="2.1291in" fo:margin-top="0.0673in" fo:margin-bottom="0in" style:contextual-spacing="false" fo:line-height="118%" fo:text-align="justify" style:justify-single-word="false" fo:text-indent="0.8272in" style:auto-text-indent="false">
        <style:tab-stops>
          <style:tab-stop style:position="2.622in"/>
        </style:tab-stops>
      </style:paragraph-properties>
    </style:style>
    <style:style style:name="P664" style:family="paragraph" style:parent-style-name="Text_20_body" style:master-page-name="Converted26">
      <style:paragraph-properties style:page-number="auto"/>
      <style:text-properties style:font-name="Verdana"/>
    </style:style>
    <style:style style:name="P665" style:family="paragraph" style:parent-style-name="Text_20_body">
      <style:paragraph-properties fo:margin-top="0.0528in" fo:margin-bottom="0in" style:contextual-spacing="false"/>
      <style:text-properties style:font-name="Verdana"/>
    </style:style>
    <style:style style:name="P666" style:family="paragraph" style:parent-style-name="List_20_Paragraph" style:list-style-name="WWNum6">
      <style:paragraph-properties fo:margin-left="1.6492in" fo:margin-right="2.0547in" fo:margin-top="0.0008in" fo:margin-bottom="0in" style:contextual-spacing="false" fo:line-height="118%" fo:text-align="justify" style:justify-single-word="false" fo:text-indent="0.8346in" style:auto-text-indent="false">
        <style:tab-stops>
          <style:tab-stop style:position="2.6902in"/>
        </style:tab-stops>
      </style:paragraph-properties>
    </style:style>
    <style:style style:name="P667" style:family="paragraph" style:parent-style-name="List_20_Paragraph" style:list-style-name="WWNum6">
      <style:paragraph-properties fo:margin-left="1.6484in" fo:margin-right="2.052in" fo:margin-top="0.0665in" fo:margin-bottom="0in" style:contextual-spacing="false" fo:line-height="112%" fo:text-align="justify" style:justify-single-word="false" fo:text-indent="0.8354in" style:auto-text-indent="false">
        <style:tab-stops>
          <style:tab-stop style:position="2.7063in"/>
        </style:tab-stops>
      </style:paragraph-properties>
    </style:style>
    <style:style style:name="P668" style:family="paragraph" style:parent-style-name="List_20_Paragraph" style:list-style-name="WWNum6">
      <style:paragraph-properties fo:margin-left="1.6492in" fo:margin-right="2.0571in" fo:margin-top="0.0736in" fo:margin-bottom="0in" style:contextual-spacing="false" fo:line-height="118%" fo:text-align="justify" style:justify-single-word="false" fo:text-indent="0.8346in" style:auto-text-indent="false">
        <style:tab-stops>
          <style:tab-stop style:position="2.7354in"/>
        </style:tab-stops>
      </style:paragraph-properties>
    </style:style>
    <style:style style:name="P669" style:family="paragraph" style:parent-style-name="List_20_Paragraph" style:list-style-name="WWNum6">
      <style:paragraph-properties fo:margin-left="1.6492in" fo:margin-right="2.0543in" fo:margin-top="0.0591in" fo:margin-bottom="0in" style:contextual-spacing="false" fo:line-height="118%" fo:text-align="justify" style:justify-single-word="false" fo:text-indent="0.8398in" style:auto-text-indent="false">
        <style:tab-stops>
          <style:tab-stop style:position="2.689in"/>
        </style:tab-stops>
      </style:paragraph-properties>
    </style:style>
    <style:style style:name="P670" style:family="paragraph" style:parent-style-name="List_20_Paragraph" style:list-style-name="WWNum6">
      <style:paragraph-properties fo:margin-left="1.6492in" fo:margin-right="2.0583in" fo:margin-top="0.0673in" fo:margin-bottom="0in" style:contextual-spacing="false" fo:line-height="104%" fo:text-align="justify" style:justify-single-word="false" fo:text-indent="0.8382in" style:auto-text-indent="false">
        <style:tab-stops>
          <style:tab-stop style:position="2.6098in"/>
        </style:tab-stops>
      </style:paragraph-properties>
    </style:style>
    <style:style style:name="P671" style:family="paragraph" style:parent-style-name="Text_20_body">
      <style:paragraph-properties fo:margin-left="1.6492in" fo:margin-right="2.0528in" fo:line-height="103%" fo:text-align="justify" style:justify-single-word="false" fo:text-indent="1.6701in" style:auto-text-indent="false"/>
    </style:style>
    <style:style style:name="P672" style:family="paragraph" style:parent-style-name="Text_20_body">
      <style:paragraph-properties fo:margin-top="0.0071in" fo:margin-bottom="0in" style:contextual-spacing="false"/>
    </style:style>
    <style:style style:name="P673" style:family="paragraph" style:parent-style-name="Text_20_body">
      <style:paragraph-properties fo:margin-left="1.6492in" fo:margin-right="2.0528in" fo:line-height="102%" fo:text-align="justify" style:justify-single-word="false" fo:text-indent="1.6701in" style:auto-text-indent="false"/>
    </style:style>
    <style:style style:name="P674" style:family="paragraph" style:parent-style-name="Text_20_body">
      <style:paragraph-properties fo:margin-top="0.0008in" fo:margin-bottom="0in" style:contextual-spacing="false"/>
    </style:style>
    <style:style style:name="P675" style:family="paragraph" style:parent-style-name="Text_20_body">
      <style:paragraph-properties fo:margin-left="1.65in" fo:margin-right="2.0575in" fo:margin-top="0.0008in" fo:margin-bottom="0in" style:contextual-spacing="false" fo:line-height="102%" fo:text-align="justify" style:justify-single-word="false" fo:text-indent="1.6693in" style:auto-text-indent="false"/>
    </style:style>
    <style:style style:name="P676" style:family="paragraph" style:parent-style-name="Text_20_body">
      <style:paragraph-properties fo:margin-left="1.4402in" fo:margin-right="1.8484in" fo:margin-top="0.0008in" fo:margin-bottom="0in" style:contextual-spacing="false" fo:text-align="center" style:justify-single-word="false"/>
    </style:style>
    <style:style style:name="P677" style:family="paragraph" style:parent-style-name="Standard">
      <style:paragraph-properties fo:margin-left="1.4402in" fo:margin-right="1.8425in" fo:margin-top="0in" fo:margin-bottom="0in" style:contextual-spacing="false" fo:text-align="center" style:justify-single-word="false" fo:text-indent="0in" style:auto-text-indent="false"/>
    </style:style>
    <style:style style:name="P678" style:family="paragraph" style:parent-style-name="Standard">
      <style:paragraph-properties fo:margin-left="1.4402in" fo:margin-right="1.8472in" fo:margin-top="0.0055in" fo:margin-bottom="0in" style:contextual-spacing="false" fo:text-align="center" style:justify-single-word="false" fo:text-indent="0in" style:auto-text-indent="false"/>
    </style:style>
    <style:style style:name="P679" style:family="paragraph" style:parent-style-name="Text_20_body">
      <style:paragraph-properties fo:margin-top="0.0028in" fo:margin-bottom="0in" style:contextual-spacing="false"/>
      <style:text-properties fo:font-size="6pt" fo:font-weight="bold" style:font-size-asian="6pt" style:font-weight-asian="bold"/>
    </style:style>
    <style:style style:name="P680" style:family="paragraph" style:parent-style-name="Standard" style:master-page-name="Converted27">
      <style:paragraph-properties fo:margin-left="1.5846in" fo:margin-right="0in" fo:margin-top="0.5508in" fo:margin-bottom="0in" style:contextual-spacing="false" fo:text-align="left" style:justify-single-word="false" fo:text-indent="0in" style:auto-text-indent="false" style:page-number="28"/>
    </style:style>
    <style:style style:name="P681" style:family="paragraph" style:parent-style-name="Text_20_body">
      <style:paragraph-properties fo:margin-top="0.0028in" fo:margin-bottom="0in" style:contextual-spacing="false"/>
      <style:text-properties style:font-name="Verdana" fo:font-size="8.5pt" fo:font-weight="bold" style:font-size-asian="8.5pt" style:font-weight-asian="bold"/>
    </style:style>
    <style:style style:name="P682" style:family="paragraph" style:parent-style-name="Heading_20_8">
      <style:paragraph-properties fo:margin-left="3.2661in" fo:margin-right="2.0783in" fo:text-align="justify" style:justify-single-word="false"/>
    </style:style>
    <style:style style:name="P683" style:family="paragraph" style:parent-style-name="Text_20_body">
      <style:paragraph-properties fo:margin-top="0.0055in" fo:margin-bottom="0in" style:contextual-spacing="false"/>
      <style:text-properties style:font-name="Verdana" fo:font-size="8.5pt" fo:font-weight="bold" style:font-size-asian="8.5pt" style:font-weight-asian="bold"/>
    </style:style>
    <style:style style:name="P684" style:family="paragraph" style:parent-style-name="Standard">
      <style:paragraph-properties fo:margin-left="3.2937in" fo:margin-right="0in" fo:margin-top="0in" fo:margin-bottom="0in" style:contextual-spacing="false" fo:text-align="justify" style:justify-single-word="false" fo:text-indent="0in" style:auto-text-indent="false"/>
    </style:style>
    <style:style style:name="P685" style:family="paragraph" style:parent-style-name="Standard">
      <style:paragraph-properties fo:margin-left="3.2937in" fo:margin-right="2.0783in" fo:margin-top="0.0016in" fo:margin-bottom="0in" style:contextual-spacing="false" fo:text-align="justify" style:justify-single-word="false" fo:text-indent="0in" style:auto-text-indent="false"/>
    </style:style>
    <style:style style:name="P686" style:family="paragraph" style:parent-style-name="Heading_20_8">
      <style:paragraph-properties fo:margin-left="0in" fo:margin-right="0.6291in" fo:margin-top="0.1425in" fo:margin-bottom="0in" style:contextual-spacing="false"/>
      <style:text-properties fo:letter-spacing="-0.0016in"/>
    </style:style>
    <style:style style:name="P687" style:family="paragraph" style:parent-style-name="Text_20_body">
      <style:paragraph-properties fo:margin-top="0.002in" fo:margin-bottom="0in" style:contextual-spacing="false"/>
      <style:text-properties style:font-name="Verdana" fo:font-size="8.5pt" fo:font-weight="bold" style:font-size-asian="8.5pt" style:font-weight-asian="bold"/>
    </style:style>
    <style:style style:name="P688" style:family="paragraph" style:parent-style-name="Standard">
      <style:paragraph-properties fo:margin-left="1.5791in" fo:margin-right="2.0764in" fo:margin-top="0.0008in" fo:margin-bottom="0in" style:contextual-spacing="false" fo:text-align="justify" style:justify-single-word="false" fo:text-indent="1.6866in" style:auto-text-indent="false"/>
    </style:style>
    <style:style style:name="P689" style:family="paragraph" style:parent-style-name="Table_20_Paragraph">
      <style:paragraph-properties fo:margin-left="0.1209in" fo:margin-right="0in" fo:margin-top="0.039in" fo:margin-bottom="0in" style:contextual-spacing="false"/>
    </style:style>
    <style:style style:name="P690" style:family="paragraph" style:parent-style-name="Table_20_Paragraph">
      <style:paragraph-properties fo:margin-left="0.2425in" fo:margin-right="0in" fo:margin-top="0.039in" fo:margin-bottom="0in" style:contextual-spacing="false"/>
    </style:style>
    <style:style style:name="P691" style:family="paragraph" style:parent-style-name="Table_20_Paragraph">
      <style:paragraph-properties fo:margin-left="0.039in" fo:margin-right="0.0327in" fo:margin-top="0.039in" fo:margin-bottom="0in" style:contextual-spacing="false" fo:text-align="center" style:justify-single-word="false"/>
    </style:style>
    <style:style style:name="P692" style:family="paragraph" style:parent-style-name="Table_20_Paragraph">
      <style:paragraph-properties fo:margin-left="0.0071in" fo:margin-right="0in" fo:margin-top="0.039in" fo:margin-bottom="0in" style:contextual-spacing="false" fo:text-align="center" style:justify-single-word="false"/>
    </style:style>
    <style:style style:name="P693" style:family="paragraph" style:parent-style-name="Table_20_Paragraph">
      <style:paragraph-properties fo:margin-top="0.0508in" fo:margin-bottom="0in" style:contextual-spacing="false"/>
      <style:text-properties fo:font-size="5pt" style:font-size-asian="5pt"/>
    </style:style>
    <style:style style:name="P694" style:family="paragraph" style:parent-style-name="Table_20_Paragraph">
      <style:paragraph-properties fo:margin-left="0.1217in" fo:margin-right="0.0937in" fo:text-indent="-0.0138in" style:auto-text-indent="false"/>
    </style:style>
    <style:style style:name="P695" style:family="paragraph" style:parent-style-name="Table_20_Paragraph">
      <style:paragraph-properties fo:margin-left="0.2772in" fo:margin-right="0.1291in" fo:text-indent="-0.1354in" style:auto-text-indent="false"/>
    </style:style>
    <style:style style:name="P696" style:family="paragraph" style:parent-style-name="Table_20_Paragraph">
      <style:paragraph-properties fo:margin-top="0.0075in" fo:margin-bottom="0in" style:contextual-spacing="false"/>
      <style:text-properties fo:font-size="5pt" style:font-size-asian="5pt"/>
    </style:style>
    <style:style style:name="P697" style:family="paragraph" style:parent-style-name="Table_20_Paragraph">
      <style:paragraph-properties fo:margin-left="0.039in" fo:margin-right="0.0311in" fo:margin-top="0.0008in" fo:margin-bottom="0in" style:contextual-spacing="false" fo:text-align="center" style:justify-single-word="false"/>
    </style:style>
    <style:style style:name="P698" style:family="paragraph" style:parent-style-name="Table_20_Paragraph">
      <style:paragraph-properties fo:margin-left="0.0071in" fo:margin-right="0.0008in" fo:text-align="center" style:justify-single-word="false"/>
    </style:style>
    <style:style style:name="P699" style:family="paragraph" style:parent-style-name="Standard">
      <style:paragraph-properties fo:margin-left="1.5965in" fo:margin-right="2.0783in" fo:margin-top="0.1319in" fo:margin-bottom="0in" style:contextual-spacing="false" fo:text-align="justify" style:justify-single-word="false" fo:text-indent="1.678in" style:auto-text-indent="false"/>
    </style:style>
    <style:style style:name="P700" style:family="paragraph" style:parent-style-name="Text_20_body">
      <style:paragraph-properties fo:margin-top="0.0047in" fo:margin-bottom="0in" style:contextual-spacing="false"/>
      <style:text-properties style:font-name="Verdana" fo:font-size="8.5pt" style:font-size-asian="8.5pt"/>
    </style:style>
    <style:style style:name="P701" style:family="paragraph" style:parent-style-name="Standard">
      <style:paragraph-properties fo:margin-left="0in" fo:margin-right="0.4984in" fo:margin-top="0in" fo:margin-bottom="0in" style:contextual-spacing="false" fo:text-align="center" style:justify-single-word="false" fo:text-indent="0in" style:auto-text-indent="false"/>
    </style:style>
    <style:style style:name="P702" style:family="paragraph" style:parent-style-name="Text_20_body">
      <style:paragraph-properties fo:margin-top="0.0043in" fo:margin-bottom="0in" style:contextual-spacing="false"/>
      <style:text-properties style:font-name="Verdana" fo:font-size="8.5pt" style:font-size-asian="8.5pt"/>
    </style:style>
    <style:style style:name="P703" style:family="paragraph" style:parent-style-name="Heading_20_8">
      <style:paragraph-properties fo:margin-left="0in" fo:margin-right="0.498in"/>
    </style:style>
    <style:style style:name="P704" style:family="paragraph" style:parent-style-name="Heading_20_9">
      <style:paragraph-properties fo:margin-left="0in" fo:margin-right="0.4984in" fo:margin-top="0.0016in" fo:margin-bottom="0in" style:contextual-spacing="false" fo:text-align="center" style:justify-single-word="false"/>
    </style:style>
    <style:style style:name="P705" style:family="paragraph" style:parent-style-name="Text_20_body" style:master-page-name="Converted28">
      <style:paragraph-properties style:page-number="auto"/>
      <style:text-properties style:font-name="Verdana" fo:font-size="10pt" fo:font-weight="bold" style:font-size-asian="10pt" style:font-weight-asian="bold"/>
    </style:style>
    <style:style style:name="P706" style:family="paragraph" style:parent-style-name="Text_20_body">
      <style:paragraph-properties fo:margin-top="0.0862in" fo:margin-bottom="0in" style:contextual-spacing="false"/>
      <style:text-properties style:font-name="Verdana" fo:font-size="10pt" fo:font-weight="bold" style:font-size-asian="10pt" style:font-weight-asian="bold"/>
    </style:style>
    <style:style style:name="P707" style:family="paragraph" style:parent-style-name="Standard">
      <style:paragraph-properties fo:margin-left="1.5689in" fo:margin-right="0in" fo:margin-top="0.0744in" fo:margin-bottom="0in" style:contextual-spacing="false" fo:text-align="left" style:justify-single-word="false" fo:text-indent="0in" style:auto-text-indent="false"/>
    </style:style>
    <style:style style:name="P708" style:family="paragraph" style:parent-style-name="Text_20_body">
      <style:paragraph-properties fo:margin-top="0.0854in" fo:margin-bottom="0in" style:contextual-spacing="false"/>
      <style:text-properties style:font-name="Verdana" fo:font-size="7.5pt" fo:font-weight="bold" style:font-size-asian="7.5pt" style:font-weight-asian="bold"/>
    </style:style>
    <style:style style:name="P709" style:family="paragraph" style:parent-style-name="Standard">
      <style:paragraph-properties fo:margin-left="0.0453in" fo:margin-right="2.0917in" fo:margin-top="0in" fo:margin-bottom="0in" style:contextual-spacing="false" fo:line-height="104%" fo:text-align="justify" style:justify-single-word="false" fo:text-indent="0in" style:auto-text-indent="false"/>
    </style:style>
    <style:style style:name="P710" style:family="paragraph" style:parent-style-name="Text_20_body">
      <style:paragraph-properties fo:margin-top="0.0075in" fo:margin-bottom="0in" style:contextual-spacing="false"/>
      <style:text-properties style:font-name="Verdana" fo:font-size="7.5pt" style:font-size-asian="7.5pt"/>
    </style:style>
    <style:style style:name="P711" style:family="paragraph" style:parent-style-name="Standard">
      <style:paragraph-properties fo:margin-left="0.0453in" fo:margin-right="0in" fo:margin-top="0in" fo:margin-bottom="0in" style:contextual-spacing="false" fo:text-align="justify" style:justify-single-word="false" fo:text-indent="0in" style:auto-text-indent="false"/>
    </style:style>
    <style:style style:name="P712" style:family="paragraph" style:parent-style-name="Standard">
      <style:paragraph-properties fo:margin-left="0.0453in" fo:margin-right="2.0925in" fo:margin-top="0.0055in" fo:margin-bottom="0in" style:contextual-spacing="false" fo:line-height="104%" fo:text-align="justify" style:justify-single-word="false" fo:text-indent="0in" style:auto-text-indent="false"/>
    </style:style>
    <style:style style:name="P713" style:family="paragraph" style:parent-style-name="Text_20_body">
      <style:paragraph-properties fo:margin-top="0.022in" fo:margin-bottom="0in" style:contextual-spacing="false"/>
      <style:text-properties style:font-name="Verdana" fo:font-size="7.5pt" fo:font-weight="bold" style:font-size-asian="7.5pt" style:font-weight-asian="bold"/>
    </style:style>
    <style:style style:name="P714" style:family="paragraph" style:parent-style-name="Standard">
      <style:paragraph-properties fo:margin-left="0in" fo:margin-right="0.7638in" fo:margin-top="0in" fo:margin-bottom="0in" style:contextual-spacing="false" fo:text-align="center" style:justify-single-word="false" fo:text-indent="0in" style:auto-text-indent="false"/>
    </style:style>
    <style:style style:name="P715" style:family="paragraph" style:parent-style-name="Text_20_body">
      <style:paragraph-properties fo:margin-top="0.011in" fo:margin-bottom="0in" style:contextual-spacing="false"/>
      <style:text-properties style:font-name="Verdana" fo:font-size="7.5pt" fo:font-weight="bold" style:font-size-asian="7.5pt" style:font-weight-asian="bold"/>
    </style:style>
    <style:style style:name="P716" style:family="paragraph" style:parent-style-name="Standard">
      <style:paragraph-properties fo:margin-left="1.5689in" fo:margin-right="2.0909in" fo:margin-top="0in" fo:margin-bottom="0in" style:contextual-spacing="false" fo:line-height="104%" fo:text-align="left" style:justify-single-word="false" fo:text-indent="1.6846in" style:auto-text-indent="false">
        <style:tab-stops>
          <style:tab-stop style:position="2.2252in"/>
          <style:tab-stop style:position="2.4465in"/>
          <style:tab-stop style:position="3.5516in"/>
          <style:tab-stop style:position="3.8398in"/>
          <style:tab-stop style:position="4.678in"/>
        </style:tab-stops>
      </style:paragraph-properties>
    </style:style>
    <style:style style:name="P717" style:family="paragraph" style:parent-style-name="Standard">
      <style:paragraph-properties fo:margin-left="1.5689in" fo:margin-right="2.098in" fo:margin-top="0.0016in" fo:margin-bottom="0in" style:contextual-spacing="false" fo:line-height="104%" fo:text-align="justify" style:justify-single-word="false" fo:text-indent="0in" style:auto-text-indent="false"/>
    </style:style>
    <style:style style:name="P718" style:family="paragraph" style:parent-style-name="Text_20_body">
      <style:paragraph-properties fo:margin-top="0.0201in" fo:margin-bottom="0in" style:contextual-spacing="false"/>
      <style:text-properties style:font-name="Verdana" fo:font-size="7.5pt" fo:font-weight="bold" style:font-size-asian="7.5pt" style:font-weight-asian="bold"/>
    </style:style>
    <style:style style:name="P719" style:family="paragraph" style:parent-style-name="Standard">
      <style:paragraph-properties fo:margin-left="3.2543in" fo:margin-right="0in" fo:margin-top="0in" fo:margin-bottom="0in" style:contextual-spacing="false" fo:text-align="left" style:justify-single-word="false" fo:text-indent="0in" style:auto-text-indent="false"/>
    </style:style>
    <style:style style:name="P720" style:family="paragraph" style:parent-style-name="Standard">
      <style:paragraph-properties fo:margin-left="1.5689in" fo:margin-right="0in" fo:margin-top="0.0055in" fo:margin-bottom="0in" style:contextual-spacing="false" fo:text-align="left" style:justify-single-word="false" fo:text-indent="0in" style:auto-text-indent="false"/>
    </style:style>
    <style:style style:name="P721" style:family="paragraph" style:parent-style-name="Text_20_body">
      <style:paragraph-properties fo:margin-top="0.0291in" fo:margin-bottom="0in" style:contextual-spacing="false"/>
      <style:text-properties style:font-name="Verdana" fo:font-size="7.5pt" style:font-size-asian="7.5pt"/>
    </style:style>
    <style:style style:name="P722" style:family="paragraph" style:parent-style-name="Standard">
      <style:paragraph-properties fo:margin-left="0in" fo:margin-right="0.5244in" fo:margin-top="0in" fo:margin-bottom="0in" style:contextual-spacing="false" fo:text-align="center" style:justify-single-word="false" fo:text-indent="0in" style:auto-text-indent="false"/>
    </style:style>
    <style:style style:name="P723" style:family="paragraph" style:parent-style-name="Text_20_body">
      <style:paragraph-properties fo:margin-top="0.0228in" fo:margin-bottom="0in" style:contextual-spacing="false"/>
      <style:text-properties style:font-name="Verdana" fo:font-size="7.5pt" style:font-size-asian="7.5pt"/>
    </style:style>
    <style:style style:name="P724" style:family="paragraph" style:parent-style-name="Standard">
      <style:paragraph-properties fo:margin-left="0in" fo:margin-right="0.5228in" fo:margin-top="0in" fo:margin-bottom="0in" style:contextual-spacing="false" fo:text-align="center" style:justify-single-word="false" fo:text-indent="0in" style:auto-text-indent="false"/>
    </style:style>
    <style:style style:name="P725" style:family="paragraph" style:parent-style-name="Standard">
      <style:paragraph-properties fo:margin-left="0in" fo:margin-right="0.522in" fo:margin-top="0.0055in" fo:margin-bottom="0in" style:contextual-spacing="false" fo:text-align="center" style:justify-single-word="false" fo:text-indent="0in" style:auto-text-indent="false"/>
    </style:style>
    <style:style style:name="P726" style:family="paragraph" style:parent-style-name="Text_20_body" style:master-page-name="Converted29">
      <style:paragraph-properties style:page-number="auto"/>
      <style:text-properties style:font-name="Verdana" fo:font-size="7.5pt" fo:font-weight="bold" style:font-size-asian="7.5pt" style:font-weight-asian="bold"/>
    </style:style>
    <style:style style:name="P727" style:family="paragraph" style:parent-style-name="Text_20_body">
      <style:paragraph-properties fo:margin-top="0.0346in" fo:margin-bottom="0in" style:contextual-spacing="false"/>
      <style:text-properties style:font-name="Verdana" fo:font-size="7.5pt" fo:font-weight="bold" style:font-size-asian="7.5pt" style:font-weight-asian="bold"/>
    </style:style>
    <style:style style:name="P728" style:family="paragraph" style:parent-style-name="Standard">
      <style:paragraph-properties fo:margin-left="1.7953in" fo:margin-right="0in" fo:margin-top="0in" fo:margin-bottom="0in" style:contextual-spacing="false" fo:text-align="left" style:justify-single-word="false" fo:text-indent="0in" style:auto-text-indent="false"/>
    </style:style>
    <style:style style:name="P729" style:family="paragraph" style:parent-style-name="Standard">
      <style:paragraph-properties fo:margin-left="3.4791in" fo:margin-right="1.8984in" fo:margin-top="0in" fo:margin-bottom="0in" style:contextual-spacing="false" fo:line-height="104%" fo:text-align="justify" style:justify-single-word="false" fo:text-indent="0in" style:auto-text-indent="false"/>
    </style:style>
    <style:style style:name="P730" style:family="paragraph" style:parent-style-name="Text_20_body">
      <style:paragraph-properties fo:margin-top="0.002in" fo:margin-bottom="0in" style:contextual-spacing="false"/>
      <style:text-properties style:font-name="Verdana" fo:font-size="7.5pt" fo:font-weight="bold" style:font-size-asian="7.5pt" style:font-weight-asian="bold"/>
    </style:style>
    <style:style style:name="P731" style:family="paragraph" style:parent-style-name="Standard">
      <style:paragraph-properties fo:margin-left="3.4709in" fo:margin-right="0in" fo:margin-top="0in" fo:margin-bottom="0in" style:contextual-spacing="false" fo:text-align="justify" style:justify-single-word="false" fo:text-indent="0in" style:auto-text-indent="false"/>
    </style:style>
    <style:style style:name="P732" style:family="paragraph" style:parent-style-name="Standard">
      <style:paragraph-properties fo:margin-left="3.4709in" fo:margin-right="1.9008in" fo:margin-top="0.0047in" fo:margin-bottom="0in" style:contextual-spacing="false" fo:line-height="104%" fo:text-align="justify" style:justify-single-word="false" fo:text-indent="0in" style:auto-text-indent="false"/>
    </style:style>
    <style:style style:name="P733" style:family="paragraph" style:parent-style-name="Text_20_body">
      <style:paragraph-properties fo:margin-top="0.0008in" fo:margin-bottom="0in" style:contextual-spacing="false"/>
      <style:text-properties style:font-name="Verdana" fo:font-size="7.5pt" fo:font-style="italic" fo:font-weight="bold" style:font-size-asian="7.5pt" style:font-style-asian="italic" style:font-weight-asian="bold"/>
    </style:style>
    <style:style style:name="P734" style:family="paragraph" style:parent-style-name="Standard">
      <style:paragraph-properties fo:margin-left="1.4799in" fo:margin-right="1.8228in" fo:margin-top="0in" fo:margin-bottom="0in" style:contextual-spacing="false" fo:text-align="center" style:justify-single-word="false" fo:text-indent="0in" style:auto-text-indent="false"/>
    </style:style>
    <style:style style:name="P735" style:family="paragraph" style:parent-style-name="Text_20_body">
      <style:paragraph-properties fo:margin-top="0.0091in" fo:margin-bottom="0in" style:contextual-spacing="false"/>
      <style:text-properties style:font-name="Verdana" fo:font-size="7.5pt" fo:font-weight="bold" style:font-size-asian="7.5pt" style:font-weight-asian="bold"/>
    </style:style>
    <style:style style:name="P736" style:family="paragraph" style:parent-style-name="Standard">
      <style:paragraph-properties fo:margin-left="1.6744in" fo:margin-right="1.9008in" fo:margin-top="0in" fo:margin-bottom="0in" style:contextual-spacing="false" fo:line-height="104%" fo:text-align="justify" style:justify-single-word="false" fo:text-indent="1.7807in" style:auto-text-indent="false"/>
    </style:style>
    <style:style style:name="P737" style:family="paragraph" style:parent-style-name="Text_20_body">
      <style:paragraph-properties fo:margin-top="0.0016in" fo:margin-bottom="0in" style:contextual-spacing="false"/>
      <style:text-properties style:font-name="Verdana" fo:font-size="7.5pt" style:font-size-asian="7.5pt"/>
    </style:style>
    <style:style style:name="P738" style:family="paragraph" style:parent-style-name="Standard">
      <style:paragraph-properties fo:margin-left="1.6744in" fo:margin-right="1.8992in" fo:margin-top="0in" fo:margin-bottom="0in" style:contextual-spacing="false" fo:line-height="104%" fo:text-align="justify" style:justify-single-word="false" fo:text-indent="1.7799in" style:auto-text-indent="false"/>
    </style:style>
    <style:style style:name="P739" style:family="paragraph" style:parent-style-name="Text_20_body">
      <style:paragraph-properties fo:margin-top="0.0047in" fo:margin-bottom="0in" style:contextual-spacing="false"/>
      <style:text-properties style:font-name="Verdana" fo:font-size="7.5pt" style:font-size-asian="7.5pt"/>
    </style:style>
    <style:style style:name="P740" style:family="paragraph" style:parent-style-name="Standard">
      <style:paragraph-properties fo:margin-left="1.6744in" fo:margin-right="1.8984in" fo:margin-top="0in" fo:margin-bottom="0in" style:contextual-spacing="false" fo:line-height="104%" fo:text-align="justify" style:justify-single-word="false" fo:text-indent="1.6134in" style:auto-text-indent="false"/>
    </style:style>
    <style:style style:name="P741" style:family="paragraph" style:parent-style-name="Text_20_body">
      <style:paragraph-properties fo:margin-top="0.0055in" fo:margin-bottom="0in" style:contextual-spacing="false"/>
      <style:text-properties style:font-name="Verdana" fo:font-size="7.5pt" style:font-size-asian="7.5pt"/>
    </style:style>
    <style:style style:name="P742" style:family="paragraph" style:parent-style-name="Standard">
      <style:paragraph-properties fo:margin-left="3.4in" fo:margin-right="0in" fo:margin-top="0in" fo:margin-bottom="0in" style:contextual-spacing="false" fo:text-align="left" style:justify-single-word="false" fo:text-indent="0in" style:auto-text-indent="false"/>
    </style:style>
    <style:style style:name="P743" style:family="paragraph" style:parent-style-name="Standard">
      <style:paragraph-properties fo:margin-left="1.6752in" fo:margin-right="0in" fo:margin-top="0.0047in" fo:margin-bottom="0in" style:contextual-spacing="false" fo:text-align="left" style:justify-single-word="false" fo:text-indent="0in" style:auto-text-indent="false"/>
    </style:style>
    <style:style style:name="P744" style:family="paragraph" style:parent-style-name="Text_20_body">
      <style:paragraph-properties fo:margin-top="0.0126in" fo:margin-bottom="0in" style:contextual-spacing="false"/>
      <style:text-properties style:font-name="Verdana" fo:font-size="7.5pt" style:font-size-asian="7.5pt"/>
    </style:style>
    <style:style style:name="P745" style:family="paragraph" style:parent-style-name="Standard">
      <style:paragraph-properties fo:margin-left="0in" fo:margin-right="0.0965in" fo:margin-top="0in" fo:margin-bottom="0in" style:contextual-spacing="false" fo:text-align="center" style:justify-single-word="false" fo:text-indent="0in" style:auto-text-indent="false"/>
    </style:style>
    <style:style style:name="P746" style:family="paragraph" style:parent-style-name="Standard">
      <style:paragraph-properties fo:margin-left="0.1819in" fo:margin-right="0in" fo:margin-top="0in" fo:margin-bottom="0in" style:contextual-spacing="false" fo:text-align="center" style:justify-single-word="false" fo:text-indent="0in" style:auto-text-indent="false"/>
    </style:style>
    <style:style style:name="P747" style:family="paragraph" style:parent-style-name="Standard">
      <style:paragraph-properties fo:margin-left="0.0437in" fo:margin-right="0in" fo:margin-top="0.0047in" fo:margin-bottom="0in" style:contextual-spacing="false" fo:text-align="center" style:justify-single-word="false" fo:text-indent="0in" style:auto-text-indent="false"/>
    </style:style>
    <style:style style:name="P748" style:family="paragraph" style:parent-style-name="Text_20_body" style:master-page-name="Converted30">
      <style:paragraph-properties style:page-number="auto"/>
      <style:text-properties style:font-name="Verdana" fo:font-size="8.5pt" fo:font-weight="bold" style:font-size-asian="8.5pt" style:font-weight-asian="bold"/>
    </style:style>
    <style:style style:name="P749" style:family="paragraph" style:parent-style-name="Text_20_body">
      <style:paragraph-properties fo:margin-top="0.0445in" fo:margin-bottom="0in" style:contextual-spacing="false"/>
      <style:text-properties style:font-name="Verdana" fo:font-size="8.5pt" fo:font-weight="bold" style:font-size-asian="8.5pt" style:font-weight-asian="bold"/>
    </style:style>
    <style:style style:name="P750" style:family="paragraph" style:parent-style-name="Standard">
      <style:paragraph-properties fo:margin-left="1.6209in" fo:margin-right="0in" fo:margin-top="0in" fo:margin-bottom="0in" style:contextual-spacing="false" fo:text-align="left" style:justify-single-word="false" fo:text-indent="0in" style:auto-text-indent="false"/>
    </style:style>
    <style:style style:name="P751" style:family="paragraph" style:parent-style-name="Heading_20_8">
      <style:paragraph-properties fo:margin-left="3.2783in" fo:margin-right="2.1091in" fo:margin-top="0.1409in" fo:margin-bottom="0in" style:contextual-spacing="false" fo:text-align="justify" style:justify-single-word="false"/>
    </style:style>
    <style:style style:name="P752" style:family="paragraph" style:parent-style-name="Heading_20_9">
      <style:paragraph-properties fo:margin-left="3.2783in" fo:margin-right="2.1083in" fo:margin-top="0.1362in" fo:margin-bottom="0in" style:contextual-spacing="false" fo:text-align="justify" style:justify-single-word="false" fo:text-indent="-0.0008in" style:auto-text-indent="false"/>
    </style:style>
    <style:style style:name="P753" style:family="paragraph" style:parent-style-name="Standard">
      <style:paragraph-properties fo:margin-left="3.2783in" fo:margin-right="2.111in" fo:margin-top="0in" fo:margin-bottom="0in" style:contextual-spacing="false" fo:line-height="99%" fo:text-align="justify" style:justify-single-word="false" fo:text-indent="0in" style:auto-text-indent="false"/>
    </style:style>
    <style:style style:name="P754" style:family="paragraph" style:parent-style-name="Heading_20_8">
      <style:paragraph-properties fo:margin-left="0in" fo:margin-right="0.6709in" fo:margin-top="0.1362in" fo:margin-bottom="0in" style:contextual-spacing="false"/>
      <style:text-properties fo:letter-spacing="-0.0016in"/>
    </style:style>
    <style:style style:name="P755" style:family="paragraph" style:parent-style-name="Standard">
      <style:paragraph-properties fo:margin-left="1.6217in" fo:margin-right="2.1091in" fo:margin-top="0.1409in" fo:margin-bottom="0in" style:contextual-spacing="false" fo:text-align="justify" style:justify-single-word="false" fo:text-indent="1.6571in" style:auto-text-indent="false"/>
    </style:style>
    <style:style style:name="P756" style:family="paragraph" style:parent-style-name="Standard">
      <style:paragraph-properties fo:margin-left="3.2783in" fo:margin-right="0in" fo:margin-top="0.1366in" fo:margin-bottom="0in" style:contextual-spacing="false" fo:line-height="0.1429in" fo:text-align="left" style:justify-single-word="false" fo:text-indent="0in" style:auto-text-indent="false"/>
    </style:style>
    <style:style style:name="P757" style:family="paragraph" style:parent-style-name="Standard">
      <style:paragraph-properties fo:margin-left="1.6492in" fo:margin-right="0in" fo:margin-top="0in" fo:margin-bottom="0in" style:contextual-spacing="false" fo:line-height="0.1429in" fo:text-align="left" style:justify-single-word="false" fo:text-indent="0in" style:auto-text-indent="false"/>
    </style:style>
    <style:style style:name="P758" style:family="paragraph" style:parent-style-name="Text_20_body">
      <style:paragraph-properties fo:margin-top="0.1402in" fo:margin-bottom="0in" style:contextual-spacing="false"/>
      <style:text-properties style:font-name="Verdana" fo:font-size="8.5pt" style:font-size-asian="8.5pt"/>
    </style:style>
    <style:style style:name="P759" style:family="paragraph" style:parent-style-name="Standard">
      <style:paragraph-properties fo:margin-left="0in" fo:margin-right="0.4902in" fo:margin-top="0in" fo:margin-bottom="0in" style:contextual-spacing="false" fo:text-align="center" style:justify-single-word="false" fo:text-indent="0in" style:auto-text-indent="false"/>
    </style:style>
    <style:style style:name="P760" style:family="paragraph" style:parent-style-name="Text_20_body">
      <style:paragraph-properties fo:margin-top="0.1398in" fo:margin-bottom="0in" style:contextual-spacing="false"/>
      <style:text-properties style:font-name="Verdana" fo:font-size="8.5pt" style:font-size-asian="8.5pt"/>
    </style:style>
    <style:style style:name="P761" style:family="paragraph" style:parent-style-name="Heading_20_8">
      <style:paragraph-properties fo:margin-left="0in" fo:margin-right="0.4874in" fo:line-height="0.1429in"/>
    </style:style>
    <style:style style:name="P762" style:family="paragraph" style:parent-style-name="Heading_20_9">
      <style:paragraph-properties fo:margin-left="-0.0008in" fo:margin-right="0.489in" fo:margin-top="0in" fo:margin-bottom="0in" style:contextual-spacing="false" fo:line-height="0.1429in" fo:text-align="center" style:justify-single-word="false"/>
    </style:style>
    <style:style style:name="P763" style:family="paragraph" style:parent-style-name="Text_20_body" style:master-page-name="Converted31">
      <style:paragraph-properties style:page-number="32"/>
      <style:text-properties style:font-name="Verdana" fo:font-size="10pt" fo:font-weight="bold" style:font-size-asian="10pt" style:font-weight-asian="bold"/>
    </style:style>
    <style:style style:name="P764" style:family="paragraph" style:parent-style-name="Text_20_body">
      <style:paragraph-properties fo:margin-top="0.0874in" fo:margin-bottom="0in" style:contextual-spacing="false"/>
      <style:text-properties style:font-name="Verdana" fo:font-size="10pt" fo:font-weight="bold" style:font-size-asian="10pt" style:font-weight-asian="bold"/>
    </style:style>
    <style:style style:name="P765" style:family="paragraph" style:parent-style-name="Standard">
      <style:paragraph-properties fo:margin-left="2.5846in" fo:margin-right="0in" fo:line-height="100%" fo:text-indent="0in" style:auto-text-indent="false"/>
    </style:style>
    <style:style style:name="P766" style:family="paragraph" style:parent-style-name="Standard">
      <style:paragraph-properties fo:margin-left="2.098in" fo:margin-right="2.4075in" fo:margin-top="0in" fo:margin-bottom="0in" style:contextual-spacing="false" fo:line-height="103%" fo:text-align="left" style:justify-single-word="false" fo:text-indent="0.0319in" style:auto-text-indent="false"/>
    </style:style>
    <style:style style:name="P767" style:family="paragraph" style:parent-style-name="Standard">
      <style:paragraph-properties fo:margin-left="3.278in" fo:margin-right="0in" fo:margin-top="0in" fo:margin-bottom="0in" style:contextual-spacing="false" fo:line-height="0.0866in" fo:text-align="justify" style:justify-single-word="false" fo:text-indent="0in" style:auto-text-indent="false"/>
    </style:style>
    <style:style style:name="P768" style:family="paragraph" style:parent-style-name="Text_20_body">
      <style:paragraph-properties fo:margin-top="0.0402in" fo:margin-bottom="0in" style:contextual-spacing="false"/>
      <style:text-properties fo:font-size="5.5pt" style:font-size-asian="5.5pt"/>
    </style:style>
    <style:style style:name="P769" style:family="paragraph" style:parent-style-name="Standard">
      <style:paragraph-properties fo:margin-left="1.4437in" fo:margin-right="1.8228in" fo:margin-top="0in" fo:margin-bottom="0in" style:contextual-spacing="false" fo:line-height="0.1346in" fo:text-align="center" style:justify-single-word="false" fo:text-indent="0in" style:auto-text-indent="false"/>
    </style:style>
    <style:style style:name="P770" style:family="paragraph" style:parent-style-name="Standard">
      <style:paragraph-properties fo:margin-left="1.4402in" fo:margin-right="1.8346in" fo:margin-top="0in" fo:margin-bottom="0in" style:contextual-spacing="false" fo:line-height="0.1346in" fo:text-align="center" style:justify-single-word="false" fo:text-indent="0in" style:auto-text-indent="false"/>
    </style:style>
    <style:style style:name="P771" style:family="paragraph" style:parent-style-name="Text_20_body">
      <style:paragraph-properties fo:margin-top="0.0528in" fo:margin-bottom="0in" style:contextual-spacing="false"/>
      <style:text-properties fo:font-size="8.5pt" fo:font-weight="bold" style:font-size-asian="8.5pt" style:font-weight-asian="bold"/>
    </style:style>
    <style:style style:name="P772" style:family="paragraph" style:parent-style-name="Text_20_body">
      <style:paragraph-properties fo:margin-top="0.0583in" fo:margin-bottom="0in" style:contextual-spacing="false"/>
      <style:text-properties fo:font-size="11pt" fo:font-style="italic" fo:font-weight="bold" style:font-size-asian="11pt" style:font-style-asian="italic" style:font-weight-asian="bold"/>
    </style:style>
    <style:style style:name="P773" style:family="paragraph" style:parent-style-name="Heading_20_9">
      <style:paragraph-properties fo:margin-left="3.3283in" fo:margin-right="1.8965in" fo:text-align="justify" style:justify-single-word="false" fo:text-indent="0.0043in" style:auto-text-indent="false"/>
    </style:style>
    <style:style style:name="P774" style:family="paragraph" style:parent-style-name="Text_20_body">
      <style:paragraph-properties fo:margin-top="0.0984in" fo:margin-bottom="0in" style:contextual-spacing="false"/>
      <style:text-properties fo:font-size="8.5pt" fo:font-weight="bold" style:font-size-asian="8.5pt" style:font-weight-asian="bold"/>
    </style:style>
    <style:style style:name="P775" style:family="paragraph" style:parent-style-name="Standard">
      <style:paragraph-properties fo:margin-left="1.5173in" fo:margin-right="1.8965in" fo:margin-top="0.0008in" fo:margin-bottom="0in" style:contextual-spacing="false" fo:line-height="100%" fo:text-align="justify" style:justify-single-word="false" fo:text-indent="0in" style:auto-text-indent="false"/>
    </style:style>
    <style:style style:name="P776" style:family="paragraph" style:parent-style-name="Text_20_body">
      <style:paragraph-properties fo:margin-top="0.0953in" fo:margin-bottom="0in" style:contextual-spacing="false"/>
      <style:text-properties fo:font-size="8.5pt" style:font-size-asian="8.5pt"/>
    </style:style>
    <style:style style:name="P777" style:family="paragraph" style:parent-style-name="Standard">
      <style:paragraph-properties fo:margin-left="1.5189in" fo:margin-right="1.9028in" fo:margin-top="0in" fo:margin-bottom="0in" style:contextual-spacing="false" fo:text-align="justify" style:justify-single-word="false" fo:text-indent="-0.002in" style:auto-text-indent="false"/>
    </style:style>
    <style:style style:name="P778" style:family="paragraph" style:parent-style-name="Text_20_body">
      <style:paragraph-properties fo:margin-top="0.0118in" fo:margin-bottom="0in" style:contextual-spacing="false"/>
      <style:text-properties fo:font-size="8.5pt" style:font-size-asian="8.5pt"/>
    </style:style>
    <style:style style:name="P779" style:family="paragraph" style:parent-style-name="Heading_20_8">
      <style:paragraph-properties fo:margin-left="1.5181in" fo:margin-right="0in" fo:text-align="left" style:justify-single-word="false"/>
    </style:style>
    <style:style style:name="P780" style:family="paragraph" style:parent-style-name="Text_20_body">
      <style:text-properties fo:font-size="8.5pt" fo:font-weight="bold" style:font-size-asian="8.5pt" style:font-weight-asian="bold"/>
    </style:style>
    <style:style style:name="P781" style:family="paragraph" style:parent-style-name="Text_20_body">
      <style:paragraph-properties fo:margin-top="0.011in" fo:margin-bottom="0in" style:contextual-spacing="false"/>
      <style:text-properties fo:font-size="8.5pt" fo:font-weight="bold" style:font-size-asian="8.5pt" style:font-weight-asian="bold"/>
    </style:style>
    <style:style style:name="P782" style:family="paragraph" style:parent-style-name="Standard">
      <style:paragraph-properties fo:margin-left="1.5189in" fo:margin-right="1.8937in" fo:margin-top="0in" fo:margin-bottom="0in" style:contextual-spacing="false" fo:line-height="100%" fo:text-align="justify" style:justify-single-word="false" fo:text-indent="0.0008in" style:auto-text-indent="false"/>
    </style:style>
    <style:style style:name="P783" style:family="paragraph" style:parent-style-name="Standard">
      <style:paragraph-properties fo:margin-left="1.5201in" fo:margin-right="0in" fo:margin-top="0.1055in" fo:margin-bottom="0in" style:contextual-spacing="false" fo:text-align="justify" style:justify-single-word="false" fo:text-indent="0in" style:auto-text-indent="false"/>
    </style:style>
    <style:style style:name="P784" style:family="paragraph" style:parent-style-name="Text_20_body">
      <style:paragraph-properties fo:margin-top="0.0091in" fo:margin-bottom="0in" style:contextual-spacing="false"/>
      <style:text-properties fo:font-size="10pt" style:font-size-asian="10pt"/>
    </style:style>
    <style:style style:name="P785" style:family="paragraph" style:parent-style-name="Standard">
      <style:paragraph-properties fo:margin-left="1.4402in" fo:margin-right="1.8299in" fo:margin-top="0.1173in" fo:margin-bottom="0in" style:contextual-spacing="false" fo:line-height="0.1508in" fo:text-align="center" style:justify-single-word="false" fo:text-indent="0in" style:auto-text-indent="false"/>
    </style:style>
    <style:style style:name="P786" style:family="paragraph" style:parent-style-name="Standard">
      <style:paragraph-properties fo:margin-left="1.4402in" fo:margin-right="1.8311in" fo:margin-top="0in" fo:margin-bottom="0in" style:contextual-spacing="false" fo:line-height="0.1346in" fo:text-align="center" style:justify-single-word="false" fo:text-indent="0in" style:auto-text-indent="false"/>
    </style:style>
    <style:style style:name="P787" style:family="paragraph" style:parent-style-name="Text_20_body">
      <style:text-properties fo:font-size="10pt" style:font-size-asian="10pt"/>
    </style:style>
    <style:style style:name="P788" style:family="paragraph" style:parent-style-name="Text_20_body">
      <style:paragraph-properties fo:margin-top="0.0311in" fo:margin-bottom="0in" style:contextual-spacing="false"/>
      <style:text-properties fo:font-size="10pt" style:font-size-asian="10pt"/>
    </style:style>
    <style:style style:name="P789" style:family="paragraph" style:parent-style-name="Text_20_body">
      <style:paragraph-properties fo:margin-top="0.0047in" fo:margin-bottom="0in" style:contextual-spacing="false"/>
      <style:text-properties fo:font-size="6.5pt" style:font-size-asian="6.5pt"/>
    </style:style>
    <style:style style:name="P790" style:family="paragraph" style:parent-style-name="Standard">
      <style:paragraph-properties fo:margin-left="0in" fo:margin-right="1.848in" fo:margin-top="0in" fo:margin-bottom="0in" style:contextual-spacing="false" fo:text-align="right" style:justify-single-word="false" fo:text-indent="0in" style:auto-text-indent="false"/>
    </style:style>
    <style:style style:name="P791" style:family="paragraph" style:parent-style-name="Text_20_body" style:master-page-name="Converted32">
      <style:paragraph-properties style:page-number="auto"/>
      <style:text-properties fo:font-size="10pt" fo:font-weight="bold" style:font-size-asian="10pt" style:font-weight-asian="bold"/>
    </style:style>
    <style:style style:name="P792" style:family="paragraph" style:parent-style-name="Text_20_body">
      <style:paragraph-properties fo:margin-top="0.1047in" fo:margin-bottom="0in" style:contextual-spacing="false"/>
      <style:text-properties fo:font-size="10pt" fo:font-weight="bold" style:font-size-asian="10pt" style:font-weight-asian="bold"/>
    </style:style>
    <style:style style:name="P793" style:family="paragraph" style:parent-style-name="Standard">
      <style:paragraph-properties fo:margin-left="2.5839in" fo:margin-right="0in" fo:line-height="100%" fo:text-indent="0in" style:auto-text-indent="false"/>
    </style:style>
    <style:style style:name="P794" style:family="paragraph" style:parent-style-name="Standard">
      <style:paragraph-properties fo:margin-left="2.0811in" fo:margin-right="2.4193in" fo:margin-top="0.0547in" fo:margin-bottom="0in" style:contextual-spacing="false" fo:line-height="103%" fo:text-align="left" style:justify-single-word="false" fo:text-indent="0.0484in" style:auto-text-indent="false"/>
    </style:style>
    <style:style style:name="P795" style:family="paragraph" style:parent-style-name="Standard">
      <style:paragraph-properties fo:margin-left="3.411in" fo:margin-right="0in" fo:margin-top="0in" fo:margin-bottom="0in" style:contextual-spacing="false" fo:line-height="0.0866in" fo:text-align="left" style:justify-single-word="false" fo:text-indent="0in" style:auto-text-indent="false"/>
    </style:style>
    <style:style style:name="P796" style:family="paragraph" style:parent-style-name="Text_20_body">
      <style:paragraph-properties fo:margin-top="0.0484in" fo:margin-bottom="0in" style:contextual-spacing="false"/>
      <style:text-properties fo:font-size="5.5pt" style:font-size-asian="5.5pt"/>
    </style:style>
    <style:style style:name="P797" style:family="paragraph" style:parent-style-name="Standard">
      <style:paragraph-properties fo:margin-left="1.4402in" fo:margin-right="1.8228in" fo:margin-top="0in" fo:margin-bottom="0in" style:contextual-spacing="false" fo:line-height="0.1346in" fo:text-align="center" style:justify-single-word="false" fo:text-indent="0in" style:auto-text-indent="false"/>
    </style:style>
    <style:style style:name="P798" style:family="paragraph" style:parent-style-name="Text_20_body">
      <style:paragraph-properties fo:margin-top="0.0508in" fo:margin-bottom="0in" style:contextual-spacing="false"/>
      <style:text-properties fo:font-size="8.5pt" fo:font-weight="bold" style:font-size-asian="8.5pt" style:font-weight-asian="bold"/>
    </style:style>
    <style:style style:name="P799" style:family="paragraph" style:parent-style-name="Text_20_body">
      <style:paragraph-properties fo:margin-top="0.1047in" fo:margin-bottom="0in" style:contextual-spacing="false"/>
      <style:text-properties fo:font-size="11pt" fo:font-style="italic" fo:font-weight="bold" style:font-size-asian="11pt" style:font-style-asian="italic" style:font-weight-asian="bold"/>
    </style:style>
    <style:style style:name="P800" style:family="paragraph" style:parent-style-name="Heading_20_9">
      <style:paragraph-properties fo:margin-left="3.3272in" fo:margin-right="1.9016in" fo:text-align="justify" style:justify-single-word="false" fo:text-indent="0.002in" style:auto-text-indent="false"/>
    </style:style>
    <style:style style:name="P801" style:family="paragraph" style:parent-style-name="Standard">
      <style:paragraph-properties fo:margin-left="1.5173in" fo:margin-right="1.8984in" fo:margin-top="0.0472in" fo:margin-bottom="0in" style:contextual-spacing="false" fo:line-height="100%" fo:text-align="justify" style:justify-single-word="false" fo:text-indent="0in" style:auto-text-indent="false"/>
    </style:style>
    <style:style style:name="P802" style:family="paragraph" style:parent-style-name="Text_20_body">
      <style:paragraph-properties fo:margin-top="0.0102in" fo:margin-bottom="0in" style:contextual-spacing="false"/>
      <style:text-properties fo:font-size="8.5pt" style:font-size-asian="8.5pt"/>
    </style:style>
    <style:style style:name="P803" style:family="paragraph" style:parent-style-name="Heading_20_8">
      <style:paragraph-properties fo:margin-left="1.5181in" fo:margin-right="0in" fo:margin-top="0.0008in" fo:margin-bottom="0in" style:contextual-spacing="false" fo:text-align="left" style:justify-single-word="false"/>
    </style:style>
    <style:style style:name="P804" style:family="paragraph" style:parent-style-name="Text_20_body">
      <style:paragraph-properties fo:margin-top="0.0008in" fo:margin-bottom="0in" style:contextual-spacing="false"/>
      <style:text-properties fo:font-size="8.5pt" fo:font-weight="bold" style:font-size-asian="8.5pt" style:font-weight-asian="bold"/>
    </style:style>
    <style:style style:name="P805" style:family="paragraph" style:parent-style-name="Standard">
      <style:paragraph-properties fo:margin-left="1.5161in" fo:margin-right="1.8965in" fo:margin-top="0in" fo:margin-bottom="0in" style:contextual-spacing="false" fo:line-height="100%" fo:text-align="justify" style:justify-single-word="false" fo:text-indent="0.0035in" style:auto-text-indent="false"/>
    </style:style>
    <style:style style:name="P806" style:family="paragraph" style:parent-style-name="Standard">
      <style:paragraph-properties fo:margin-left="1.5201in" fo:margin-right="0in" fo:margin-top="0.0472in" fo:margin-bottom="0in" style:contextual-spacing="false" fo:text-align="justify" style:justify-single-word="false" fo:text-indent="0in" style:auto-text-indent="false"/>
    </style:style>
    <style:style style:name="P807" style:family="paragraph" style:parent-style-name="Text_20_body">
      <style:paragraph-properties fo:margin-top="0.0075in" fo:margin-bottom="0in" style:contextual-spacing="false"/>
      <style:text-properties fo:font-size="5pt" style:font-size-asian="5pt"/>
    </style:style>
    <style:style style:name="P808" style:family="paragraph" style:parent-style-name="Text_20_body">
      <style:paragraph-properties fo:margin-top="0.0161in" fo:margin-bottom="0in" style:contextual-spacing="false"/>
      <style:text-properties fo:font-size="8.5pt" style:font-size-asian="8.5pt"/>
    </style:style>
    <style:style style:name="P809" style:family="paragraph" style:parent-style-name="Standard">
      <style:paragraph-properties fo:margin-left="1.4402in" fo:margin-right="1.8299in" fo:margin-top="0in" fo:margin-bottom="0in" style:contextual-spacing="false" fo:line-height="0.1508in" fo:text-align="center" style:justify-single-word="false" fo:text-indent="0in" style:auto-text-indent="false"/>
    </style:style>
    <style:style style:name="P810" style:family="paragraph" style:parent-style-name="Text_20_body">
      <style:paragraph-properties fo:margin-top="0.0173in" fo:margin-bottom="0in" style:contextual-spacing="false"/>
      <style:text-properties fo:font-size="10pt" style:font-size-asian="10pt"/>
    </style:style>
    <style:style style:name="P811" style:family="paragraph" style:parent-style-name="Standard">
      <style:paragraph-properties fo:margin-left="0in" fo:margin-right="1.8492in" fo:margin-top="0.0764in" fo:margin-bottom="0in" style:contextual-spacing="false" fo:text-align="right" style:justify-single-word="false" fo:text-indent="0in" style:auto-text-indent="false"/>
    </style:style>
    <style:style style:name="P812" style:family="paragraph" style:parent-style-name="Text_20_body" style:master-page-name="Converted33">
      <style:paragraph-properties style:page-number="auto"/>
      <style:text-properties fo:font-size="10pt" style:font-size-asian="10pt"/>
    </style:style>
    <style:style style:name="P813" style:family="paragraph" style:parent-style-name="Text_20_body">
      <style:paragraph-properties fo:margin-top="0.0862in" fo:margin-bottom="0in" style:contextual-spacing="false"/>
      <style:text-properties fo:font-size="10pt" style:font-size-asian="10pt"/>
    </style:style>
    <style:style style:name="P814" style:family="paragraph" style:parent-style-name="Standard">
      <style:paragraph-properties fo:margin-left="2.5957in" fo:margin-right="0in" fo:line-height="100%" fo:text-indent="0in" style:auto-text-indent="false"/>
    </style:style>
    <style:style style:name="P815" style:family="paragraph" style:parent-style-name="Standard">
      <style:paragraph-properties fo:margin-left="2.098in" fo:margin-right="2.4193in" fo:margin-top="0.0807in" fo:margin-bottom="0in" style:contextual-spacing="false" fo:text-align="left" style:justify-single-word="false" fo:text-indent="0.0484in" style:auto-text-indent="false"/>
    </style:style>
    <style:style style:name="P816" style:family="paragraph" style:parent-style-name="Standard">
      <style:paragraph-properties fo:margin-left="3.4047in" fo:margin-right="0in" fo:margin-top="0.0016in" fo:margin-bottom="0in" style:contextual-spacing="false" fo:text-align="left" style:justify-single-word="false" fo:text-indent="0in" style:auto-text-indent="false"/>
    </style:style>
    <style:style style:name="P817" style:family="paragraph" style:parent-style-name="Text_20_body">
      <style:paragraph-properties fo:margin-top="0.0083in" fo:margin-bottom="0in" style:contextual-spacing="false"/>
      <style:text-properties fo:font-size="5.5pt" style:font-size-asian="5.5pt"/>
    </style:style>
    <style:style style:name="P818" style:family="paragraph" style:parent-style-name="Standard">
      <style:paragraph-properties fo:margin-left="1.4402in" fo:margin-right="1.8228in" fo:margin-top="0.0008in" fo:margin-bottom="0in" style:contextual-spacing="false" fo:text-align="center" style:justify-single-word="false" fo:text-indent="0in" style:auto-text-indent="false"/>
    </style:style>
    <style:style style:name="P819" style:family="paragraph" style:parent-style-name="Standard">
      <style:paragraph-properties fo:margin-left="1.4402in" fo:margin-right="1.8346in" fo:margin-top="0.0055in" fo:margin-bottom="0in" style:contextual-spacing="false" fo:text-align="center" style:justify-single-word="false" fo:text-indent="0in" style:auto-text-indent="false"/>
    </style:style>
    <style:style style:name="P820" style:family="paragraph" style:parent-style-name="Text_20_body">
      <style:paragraph-properties fo:margin-top="0.0555in" fo:margin-bottom="0in" style:contextual-spacing="false"/>
      <style:text-properties fo:font-weight="bold" style:font-weight-asian="bold"/>
    </style:style>
    <style:style style:name="P821" style:family="paragraph" style:parent-style-name="Text_20_body">
      <style:text-properties fo:font-size="11pt" fo:font-style="italic" fo:font-weight="bold" style:font-size-asian="11pt" style:font-style-asian="italic" style:font-weight-asian="bold"/>
    </style:style>
    <style:style style:name="P822" style:family="paragraph" style:parent-style-name="Text_20_body">
      <style:paragraph-properties fo:margin-top="0.1598in" fo:margin-bottom="0in" style:contextual-spacing="false"/>
      <style:text-properties fo:font-size="11pt" fo:font-style="italic" fo:font-weight="bold" style:font-size-asian="11pt" style:font-style-asian="italic" style:font-weight-asian="bold"/>
    </style:style>
    <style:style style:name="P823" style:family="paragraph" style:parent-style-name="Standard">
      <style:paragraph-properties fo:margin-left="3.3339in" fo:margin-right="1.9193in" fo:margin-top="0in" fo:margin-bottom="0in" style:contextual-spacing="false" fo:line-height="106%" fo:text-align="justify" style:justify-single-word="false" fo:text-indent="0.002in" style:auto-text-indent="false"/>
    </style:style>
    <style:style style:name="P824" style:family="paragraph" style:parent-style-name="Text_20_body">
      <style:text-properties fo:font-weight="bold" style:font-weight-asian="bold"/>
    </style:style>
    <style:style style:name="P825" style:family="paragraph" style:parent-style-name="Text_20_body">
      <style:paragraph-properties fo:margin-top="0.028in" fo:margin-bottom="0in" style:contextual-spacing="false"/>
      <style:text-properties fo:font-weight="bold" style:font-weight-asian="bold"/>
    </style:style>
    <style:style style:name="P826" style:family="paragraph" style:parent-style-name="Text_20_body">
      <style:paragraph-properties fo:margin-left="1.539in" fo:margin-right="1.9189in" fo:line-height="105%" fo:text-align="justify" style:justify-single-word="false" fo:text-indent="0.002in" style:auto-text-indent="false"/>
    </style:style>
    <style:style style:name="P827" style:family="paragraph" style:parent-style-name="Text_20_body">
      <style:paragraph-properties fo:margin-left="1.5398in" fo:margin-right="1.9217in" fo:margin-top="0.0508in" fo:margin-bottom="0in" style:contextual-spacing="false" fo:line-height="104%" fo:text-align="justify" style:justify-single-word="false" fo:text-indent="0.0016in" style:auto-text-indent="false"/>
    </style:style>
    <style:style style:name="P828" style:family="paragraph" style:parent-style-name="Text_20_body">
      <style:paragraph-properties fo:margin-top="0.0346in" fo:margin-bottom="0in" style:contextual-spacing="false"/>
    </style:style>
    <style:style style:name="P829" style:family="paragraph" style:parent-style-name="Standard">
      <style:paragraph-properties fo:margin-left="1.5417in" fo:margin-right="0in" fo:margin-top="0in" fo:margin-bottom="0in" style:contextual-spacing="false" fo:text-align="left" style:justify-single-word="false" fo:text-indent="0in" style:auto-text-indent="false"/>
    </style:style>
    <style:style style:name="P830" style:family="paragraph" style:parent-style-name="Text_20_body">
      <style:paragraph-properties fo:margin-top="0.0362in" fo:margin-bottom="0in" style:contextual-spacing="false"/>
      <style:text-properties fo:font-weight="bold" style:font-weight-asian="bold"/>
    </style:style>
    <style:style style:name="P831" style:family="paragraph" style:parent-style-name="Text_20_body">
      <style:paragraph-properties fo:margin-left="1.539in" fo:margin-right="1.9217in" fo:margin-top="0.0008in" fo:margin-bottom="0in" style:contextual-spacing="false" fo:line-height="105%" fo:text-align="justify" style:justify-single-word="false" fo:text-indent="0.0043in" style:auto-text-indent="false"/>
    </style:style>
    <style:style style:name="P832" style:family="paragraph" style:parent-style-name="Text_20_body">
      <style:paragraph-properties fo:margin-left="1.5429in" fo:margin-right="0in" fo:margin-top="0.1055in" fo:margin-bottom="0in" style:contextual-spacing="false" fo:text-align="justify" style:justify-single-word="false"/>
    </style:style>
    <style:style style:name="P833" style:family="paragraph" style:parent-style-name="Text_20_body">
      <style:paragraph-properties fo:margin-top="0.0035in" fo:margin-bottom="0in" style:contextual-spacing="false"/>
      <style:text-properties fo:font-size="8.5pt" style:font-size-asian="8.5pt"/>
    </style:style>
    <style:style style:name="P834" style:family="paragraph" style:parent-style-name="Text_20_body">
      <style:paragraph-properties fo:margin-top="0.0102in" fo:margin-bottom="0in" style:contextual-spacing="false"/>
    </style:style>
    <style:style style:name="P835" style:family="paragraph" style:parent-style-name="Standard">
      <style:paragraph-properties fo:margin-left="1.4402in" fo:margin-right="1.8256in" fo:margin-top="0in" fo:margin-bottom="0in" style:contextual-spacing="false" fo:text-align="center" style:justify-single-word="false" fo:text-indent="0in" style:auto-text-indent="false"/>
    </style:style>
    <style:style style:name="P836" style:family="paragraph" style:parent-style-name="Text_20_body">
      <style:paragraph-properties fo:margin-left="1.4402in" fo:margin-right="1.8339in" fo:margin-top="0.0083in" fo:margin-bottom="0in" style:contextual-spacing="false" fo:text-align="center" style:justify-single-word="false"/>
    </style:style>
    <style:style style:name="P837" style:family="paragraph" style:parent-style-name="Text_20_body">
      <style:paragraph-properties fo:margin-top="0.0217in" fo:margin-bottom="0in" style:contextual-spacing="false"/>
      <style:text-properties fo:font-size="10pt" style:font-size-asian="10pt"/>
    </style:style>
    <style:style style:name="P838" style:family="paragraph" style:parent-style-name="Standard">
      <style:paragraph-properties fo:margin-left="0in" fo:margin-right="1.872in" fo:margin-top="0in" fo:margin-bottom="0in" style:contextual-spacing="false" fo:text-align="right" style:justify-single-word="false" fo:text-indent="0in" style:auto-text-indent="false"/>
    </style:style>
    <style:style style:name="P839" style:family="paragraph" style:parent-style-name="Text_20_body" style:master-page-name="Converted34">
      <style:paragraph-properties style:page-number="35"/>
      <style:text-properties fo:font-size="5.5pt" fo:font-weight="bold" style:font-size-asian="5.5pt" style:font-weight-asian="bold"/>
    </style:style>
    <style:style style:name="P840" style:family="paragraph" style:parent-style-name="Text_20_body">
      <style:text-properties fo:font-size="5.5pt" fo:font-weight="bold" style:font-size-asian="5.5pt" style:font-weight-asian="bold"/>
    </style:style>
    <style:style style:name="P841" style:family="paragraph" style:parent-style-name="Text_20_body">
      <style:paragraph-properties fo:margin-top="0.0354in" fo:margin-bottom="0in" style:contextual-spacing="false"/>
      <style:text-properties fo:font-size="5.5pt" fo:font-weight="bold" style:font-size-asian="5.5pt" style:font-weight-asian="bold"/>
    </style:style>
    <style:style style:name="P842" style:family="paragraph" style:parent-style-name="Standard">
      <style:paragraph-properties fo:margin-left="2.0783in" fo:margin-right="2.4193in" fo:margin-top="0in" fo:margin-bottom="0in" style:contextual-spacing="false" fo:line-height="103%" fo:text-align="left" style:justify-single-word="false" fo:text-indent="0.0484in" style:auto-text-indent="false">
        <style:tab-stops>
          <style:tab-stop style:position="3.1244in"/>
        </style:tab-stops>
      </style:paragraph-properties>
    </style:style>
    <style:style style:name="P843" style:family="paragraph" style:parent-style-name="Standard">
      <style:paragraph-properties fo:margin-left="3.411in" fo:margin-right="0in" fo:margin-top="0.0028in" fo:margin-bottom="0in" style:contextual-spacing="false" fo:text-align="left" style:justify-single-word="false" fo:text-indent="0in" style:auto-text-indent="false"/>
    </style:style>
    <style:style style:name="P844" style:family="paragraph" style:parent-style-name="Standard">
      <style:paragraph-properties fo:margin-left="1.4402in" fo:margin-right="1.852in" fo:margin-top="0.0563in" fo:margin-bottom="0in" style:contextual-spacing="false" fo:text-align="center" style:justify-single-word="false" fo:text-indent="0in" style:auto-text-indent="false"/>
    </style:style>
    <style:style style:name="P845" style:family="paragraph" style:parent-style-name="Heading_20_6">
      <style:paragraph-properties fo:margin-left="1.4402in" fo:margin-right="1.8228in" fo:margin-top="0.0563in" fo:margin-bottom="0in" style:contextual-spacing="false"/>
    </style:style>
    <style:style style:name="P846" style:family="paragraph" style:parent-style-name="Text_20_body">
      <style:paragraph-properties fo:margin-top="0.1083in" fo:margin-bottom="0in" style:contextual-spacing="false"/>
      <style:text-properties fo:font-size="9.5pt" fo:font-style="italic" fo:font-weight="bold" style:font-size-asian="9.5pt" style:font-style-asian="italic" style:font-weight-asian="bold"/>
    </style:style>
    <style:style style:name="P847" style:family="paragraph" style:parent-style-name="Standard">
      <style:paragraph-properties fo:margin-left="3.3283in" fo:margin-right="1.8953in" fo:margin-top="0.0008in" fo:margin-bottom="0in" style:contextual-spacing="false" fo:line-height="98%" fo:text-align="justify" style:justify-single-word="false" fo:text-indent="0.0016in" style:auto-text-indent="false"/>
    </style:style>
    <style:style style:name="P848" style:family="paragraph" style:parent-style-name="Text_20_body">
      <style:paragraph-properties fo:margin-top="0.0917in" fo:margin-bottom="0in" style:contextual-spacing="false"/>
      <style:text-properties fo:font-weight="bold" style:font-weight-asian="bold"/>
    </style:style>
    <style:style style:name="P849" style:family="paragraph" style:parent-style-name="Text_20_body">
      <style:paragraph-properties fo:margin-left="1.511in" fo:margin-right="1.8925in" fo:line-height="98%" fo:text-align="justify" style:justify-single-word="false"/>
    </style:style>
    <style:style style:name="P850" style:family="paragraph" style:parent-style-name="Text_20_body">
      <style:paragraph-properties fo:margin-left="1.5098in" fo:margin-right="1.8929in" fo:margin-top="0.0465in" fo:margin-bottom="0in" style:contextual-spacing="false" fo:line-height="98%" fo:text-align="justify" style:justify-single-word="false" fo:text-indent="0.0016in" style:auto-text-indent="false"/>
    </style:style>
    <style:style style:name="P851" style:family="paragraph" style:parent-style-name="Text_20_body">
      <style:paragraph-properties fo:margin-left="1.5118in" fo:margin-right="1.8811in" fo:margin-top="0.0453in" fo:margin-bottom="0in" style:contextual-spacing="false" fo:line-height="98%" fo:text-align="justify" style:justify-single-word="false" fo:text-indent="-0.0016in" style:auto-text-indent="false"/>
    </style:style>
    <style:style style:name="P852" style:family="paragraph" style:parent-style-name="Text_20_body">
      <style:paragraph-properties fo:margin-top="0.0201in" fo:margin-bottom="0in" style:contextual-spacing="false"/>
    </style:style>
    <style:style style:name="P853" style:family="paragraph" style:parent-style-name="Standard">
      <style:paragraph-properties fo:margin-left="1.5118in" fo:margin-right="0in" fo:margin-top="0in" fo:margin-bottom="0in" style:contextual-spacing="false" fo:text-align="left" style:justify-single-word="false" fo:text-indent="0in" style:auto-text-indent="false"/>
    </style:style>
    <style:style style:name="P854" style:family="paragraph" style:parent-style-name="Text_20_body">
      <style:paragraph-properties fo:margin-top="0.0701in" fo:margin-bottom="0in" style:contextual-spacing="false"/>
      <style:text-properties fo:font-weight="bold" style:font-weight-asian="bold"/>
    </style:style>
    <style:style style:name="P855" style:family="paragraph" style:parent-style-name="Text_20_body">
      <style:paragraph-properties fo:margin-left="1.511in" fo:margin-right="1.8917in" fo:line-height="97%" fo:text-align="justify" style:justify-single-word="false" fo:text-indent="0.002in" style:auto-text-indent="false"/>
    </style:style>
    <style:style style:name="P856" style:family="paragraph" style:parent-style-name="Text_20_body">
      <style:paragraph-properties fo:margin-left="1.5134in" fo:margin-right="0in" fo:margin-top="0.05in" fo:margin-bottom="0in" style:contextual-spacing="false" fo:text-align="justify" style:justify-single-word="false"/>
    </style:style>
    <style:style style:name="P857" style:family="paragraph" style:parent-style-name="Text_20_body">
      <style:paragraph-properties fo:margin-top="0.0047in" fo:margin-bottom="0in" style:contextual-spacing="false"/>
      <style:text-properties fo:font-size="2pt" style:font-size-asian="2pt"/>
    </style:style>
    <style:style style:name="P858" style:family="paragraph" style:parent-style-name="Text_20_body">
      <style:paragraph-properties fo:margin-top="0.0256in" fo:margin-bottom="0in" style:contextual-spacing="false"/>
    </style:style>
    <style:style style:name="P859" style:family="paragraph" style:parent-style-name="Standard">
      <style:paragraph-properties fo:margin-left="1.4402in" fo:margin-right="1.8264in" fo:margin-top="0in" fo:margin-bottom="0in" style:contextual-spacing="false" fo:text-align="center" style:justify-single-word="false" fo:text-indent="0in" style:auto-text-indent="false"/>
    </style:style>
    <style:style style:name="P860" style:family="paragraph" style:parent-style-name="Standard">
      <style:paragraph-properties fo:margin-left="1.4402in" fo:margin-right="1.8228in" fo:margin-top="0.0028in" fo:margin-bottom="0in" style:contextual-spacing="false" fo:text-align="center" style:justify-single-word="false" fo:text-indent="0in" style:auto-text-indent="false"/>
    </style:style>
    <style:style style:name="P861" style:family="paragraph" style:parent-style-name="Text_20_body">
      <style:paragraph-properties fo:margin-top="0.1138in" fo:margin-bottom="0in" style:contextual-spacing="false"/>
      <style:text-properties fo:font-size="10pt" style:font-size-asian="10pt"/>
    </style:style>
    <style:style style:name="P862" style:family="paragraph" style:parent-style-name="Text_20_body">
      <style:paragraph-properties fo:margin-top="0.0075in" fo:margin-bottom="0in" style:contextual-spacing="false"/>
      <style:text-properties fo:font-size="6.5pt" style:font-size-asian="6.5pt"/>
    </style:style>
    <style:style style:name="P863" style:family="paragraph" style:parent-style-name="Standard">
      <style:paragraph-properties fo:margin-left="0in" fo:margin-right="1.8409in" fo:margin-top="0in" fo:margin-bottom="0in" style:contextual-spacing="false" fo:text-align="right" style:justify-single-word="false" fo:text-indent="0in" style:auto-text-indent="false"/>
    </style:style>
    <style:style style:name="P864" style:family="paragraph" style:parent-style-name="Text_20_body" style:master-page-name="Converted35">
      <style:paragraph-properties style:page-number="auto"/>
      <style:text-properties fo:font-size="5.5pt" fo:font-weight="bold" style:font-size-asian="5.5pt" style:font-weight-asian="bold"/>
    </style:style>
    <style:style style:name="P865" style:family="paragraph" style:parent-style-name="Text_20_body">
      <style:paragraph-properties fo:margin-top="0.0311in" fo:margin-bottom="0in" style:contextual-spacing="false"/>
      <style:text-properties fo:font-size="5.5pt" fo:font-weight="bold" style:font-size-asian="5.5pt" style:font-weight-asian="bold"/>
    </style:style>
    <style:style style:name="P866" style:family="paragraph" style:parent-style-name="Standard">
      <style:paragraph-properties fo:margin-left="3.402in" fo:margin-right="0in" fo:margin-top="0in" fo:margin-bottom="0in" style:contextual-spacing="false" fo:text-align="left" style:justify-single-word="false" fo:text-indent="0in" style:auto-text-indent="false">
        <style:tab-stops>
          <style:tab-stop style:position="4.2154in"/>
        </style:tab-stops>
      </style:paragraph-properties>
    </style:style>
    <style:style style:name="P867" style:family="paragraph" style:parent-style-name="Standard">
      <style:paragraph-properties fo:margin-left="3.2965in" fo:margin-right="0in" fo:margin-top="0.0047in" fo:margin-bottom="0in" style:contextual-spacing="false" fo:text-align="justify" style:justify-single-word="false" fo:text-indent="0in" style:auto-text-indent="false">
        <style:tab-stops>
          <style:tab-stop style:position="3.7173in"/>
        </style:tab-stops>
      </style:paragraph-properties>
    </style:style>
    <style:style style:name="P868" style:family="paragraph" style:parent-style-name="Text_20_body">
      <style:text-properties fo:font-size="5pt" style:font-size-asian="5pt"/>
    </style:style>
    <style:style style:name="P869" style:family="paragraph" style:parent-style-name="Text_20_body">
      <style:paragraph-properties fo:margin-top="0.0362in" fo:margin-bottom="0in" style:contextual-spacing="false"/>
      <style:text-properties fo:font-size="5pt" style:font-size-asian="5pt"/>
    </style:style>
    <style:style style:name="P870" style:family="paragraph" style:parent-style-name="Standard">
      <style:paragraph-properties fo:margin-left="2.0673in" fo:margin-right="2.4075in" fo:margin-top="0in" fo:margin-bottom="0in" style:contextual-spacing="false" fo:line-height="94%" fo:text-align="left" style:justify-single-word="false" fo:text-indent="0.0484in" style:auto-text-indent="false">
        <style:tab-stops>
          <style:tab-stop style:position="3.1201in"/>
        </style:tab-stops>
      </style:paragraph-properties>
    </style:style>
    <style:style style:name="P871" style:family="paragraph" style:parent-style-name="Standard">
      <style:paragraph-properties fo:margin-left="3.4075in" fo:margin-right="0in" fo:margin-top="0in" fo:margin-bottom="0in" style:contextual-spacing="false" fo:line-height="0.0945in" fo:text-align="left" style:justify-single-word="false" fo:text-indent="0in" style:auto-text-indent="false"/>
    </style:style>
    <style:style style:name="P872" style:family="paragraph" style:parent-style-name="Text_20_body">
      <style:paragraph-properties fo:margin-top="0.0457in" fo:margin-bottom="0in" style:contextual-spacing="false"/>
      <style:text-properties fo:font-size="6pt" style:font-size-asian="6pt"/>
    </style:style>
    <style:style style:name="P873" style:family="paragraph" style:parent-style-name="Standard">
      <style:paragraph-properties fo:margin-left="1.4402in" fo:margin-right="1.8528in" fo:margin-top="0in" fo:margin-bottom="0in" style:contextual-spacing="false" fo:text-align="center" style:justify-single-word="false" fo:text-indent="0in" style:auto-text-indent="false"/>
    </style:style>
    <style:style style:name="P874" style:family="paragraph" style:parent-style-name="Standard">
      <style:paragraph-properties fo:margin-left="1.4402in" fo:margin-right="1.8346in" fo:margin-top="0.0016in" fo:margin-bottom="0in" style:contextual-spacing="false" fo:text-align="center" style:justify-single-word="false" fo:text-indent="0in" style:auto-text-indent="false"/>
    </style:style>
    <style:style style:name="P875" style:family="paragraph" style:parent-style-name="Text_20_body">
      <style:paragraph-properties fo:margin-top="0.1055in" fo:margin-bottom="0in" style:contextual-spacing="false"/>
      <style:text-properties fo:font-size="8.5pt" fo:font-weight="bold" style:font-size-asian="8.5pt" style:font-weight-asian="bold"/>
    </style:style>
    <style:style style:name="P876" style:family="paragraph" style:parent-style-name="Text_20_body">
      <style:paragraph-properties fo:margin-top="0.0854in" fo:margin-bottom="0in" style:contextual-spacing="false"/>
      <style:text-properties fo:font-size="9.5pt" fo:font-style="italic" fo:font-weight="bold" style:font-size-asian="9.5pt" style:font-style-asian="italic" style:font-weight-asian="bold"/>
    </style:style>
    <style:style style:name="P877" style:family="paragraph" style:parent-style-name="Standard">
      <style:paragraph-properties fo:margin-left="3.3252in" fo:margin-right="1.8752in" fo:margin-top="0in" fo:margin-bottom="0in" style:contextual-spacing="false" fo:line-height="98%" fo:text-align="justify" style:justify-single-word="false" fo:text-indent="0.0016in" style:auto-text-indent="false"/>
    </style:style>
    <style:style style:name="P878" style:family="paragraph" style:parent-style-name="Text_20_body">
      <style:paragraph-properties fo:margin-top="0.0984in" fo:margin-bottom="0in" style:contextual-spacing="false"/>
      <style:text-properties fo:font-weight="bold" style:font-weight-asian="bold"/>
    </style:style>
    <style:style style:name="P879" style:family="paragraph" style:parent-style-name="Standard">
      <style:paragraph-properties fo:margin-left="1.4953in" fo:margin-right="1.872in" fo:margin-top="0in" fo:margin-bottom="0in" style:contextual-spacing="false" fo:text-align="justify" style:justify-single-word="false" fo:text-indent="0.002in" style:auto-text-indent="false"/>
    </style:style>
    <style:style style:name="P880" style:family="paragraph" style:parent-style-name="Text_20_body">
      <style:paragraph-properties fo:margin-top="0.0547in" fo:margin-bottom="0in" style:contextual-spacing="false"/>
      <style:text-properties fo:font-size="8.5pt" style:font-size-asian="8.5pt"/>
    </style:style>
    <style:style style:name="P881" style:family="paragraph" style:parent-style-name="Standard">
      <style:paragraph-properties fo:margin-left="1.4957in" fo:margin-right="1.872in" fo:margin-top="0.0008in" fo:margin-bottom="0in" style:contextual-spacing="false" fo:text-align="justify" style:justify-single-word="false" fo:text-indent="0.0008in" style:auto-text-indent="false"/>
    </style:style>
    <style:style style:name="P882" style:family="paragraph" style:parent-style-name="Text_20_body">
      <style:paragraph-properties fo:margin-top="0.1071in" fo:margin-bottom="0in" style:contextual-spacing="false"/>
      <style:text-properties fo:font-size="8.5pt" style:font-size-asian="8.5pt"/>
    </style:style>
    <style:style style:name="P883" style:family="paragraph" style:parent-style-name="Heading_20_8">
      <style:paragraph-properties fo:margin-left="1.498in" fo:margin-right="0in" fo:margin-top="0.0008in" fo:margin-bottom="0in" style:contextual-spacing="false" fo:text-align="left" style:justify-single-word="false"/>
    </style:style>
    <style:style style:name="P884" style:family="paragraph" style:parent-style-name="Text_20_body">
      <style:paragraph-properties fo:margin-top="0.052in" fo:margin-bottom="0in" style:contextual-spacing="false"/>
      <style:text-properties fo:font-size="8.5pt" fo:font-weight="bold" style:font-size-asian="8.5pt" style:font-weight-asian="bold"/>
    </style:style>
    <style:style style:name="P885" style:family="paragraph" style:parent-style-name="Standard">
      <style:paragraph-properties fo:margin-left="1.4957in" fo:margin-right="1.8764in" fo:margin-top="0in" fo:margin-bottom="0in" style:contextual-spacing="false" fo:line-height="101%" fo:text-align="justify" style:justify-single-word="false" fo:text-indent="0.0008in" style:auto-text-indent="false"/>
    </style:style>
    <style:style style:name="P886" style:family="paragraph" style:parent-style-name="Text_20_body">
      <style:paragraph-properties fo:margin-top="0.0957in" fo:margin-bottom="0in" style:contextual-spacing="false"/>
      <style:text-properties fo:font-size="8.5pt" style:font-size-asian="8.5pt"/>
    </style:style>
    <style:style style:name="P887" style:family="paragraph" style:parent-style-name="Standard">
      <style:paragraph-properties fo:margin-left="1.4965in" fo:margin-right="0in" fo:margin-top="0in" fo:margin-bottom="0in" style:contextual-spacing="false" fo:text-align="justify" style:justify-single-word="false" fo:text-indent="0in" style:auto-text-indent="false"/>
    </style:style>
    <style:style style:name="P888" style:family="paragraph" style:parent-style-name="Text_20_body">
      <style:paragraph-properties fo:margin-top="0.0063in" fo:margin-bottom="0in" style:contextual-spacing="false"/>
      <style:text-properties fo:font-size="4.5pt" style:font-size-asian="4.5pt"/>
    </style:style>
    <style:style style:name="P889" style:family="paragraph" style:parent-style-name="Heading_20_8">
      <style:paragraph-properties fo:margin-left="1.4402in" fo:margin-right="1.8244in" fo:margin-top="0.0984in" fo:margin-bottom="0in" style:contextual-spacing="false"/>
    </style:style>
    <style:style style:name="P890" style:family="paragraph" style:parent-style-name="Standard">
      <style:paragraph-properties fo:margin-left="1.4402in" fo:margin-right="1.8311in" fo:margin-top="0.0008in" fo:margin-bottom="0in" style:contextual-spacing="false" fo:text-align="center" style:justify-single-word="false" fo:text-indent="0in" style:auto-text-indent="false"/>
    </style:style>
    <style:style style:name="P891" style:family="paragraph" style:parent-style-name="Text_20_body">
      <style:paragraph-properties fo:margin-top="0.022in" fo:margin-bottom="0in" style:contextual-spacing="false"/>
      <style:text-properties fo:font-size="10pt" style:font-size-asian="10pt"/>
    </style:style>
    <style:style style:name="P892" style:family="paragraph" style:parent-style-name="Text_20_body">
      <style:paragraph-properties fo:margin-top="0.0091in" fo:margin-bottom="0in" style:contextual-spacing="false"/>
      <style:text-properties fo:font-size="6.5pt" style:font-size-asian="6.5pt"/>
    </style:style>
    <style:style style:name="P893" style:family="paragraph" style:parent-style-name="Standard">
      <style:paragraph-properties fo:margin-left="0in" fo:margin-right="1.8252in" fo:margin-top="0.0008in" fo:margin-bottom="0in" style:contextual-spacing="false" fo:text-align="right" style:justify-single-word="false" fo:text-indent="0in" style:auto-text-indent="false"/>
    </style:style>
    <style:style style:name="P894" style:family="paragraph" style:parent-style-name="Text_20_body" style:master-page-name="Converted36">
      <style:paragraph-properties style:page-number="37"/>
      <style:text-properties fo:font-size="5.5pt" fo:font-weight="bold" style:font-size-asian="5.5pt" style:font-weight-asian="bold"/>
    </style:style>
    <style:style style:name="P895" style:family="paragraph" style:parent-style-name="Text_20_body">
      <style:paragraph-properties fo:margin-top="0.0146in" fo:margin-bottom="0in" style:contextual-spacing="false"/>
      <style:text-properties fo:font-size="5.5pt" fo:font-weight="bold" style:font-size-asian="5.5pt" style:font-weight-asian="bold"/>
    </style:style>
    <style:style style:name="P896" style:family="paragraph" style:parent-style-name="Standard">
      <style:paragraph-properties fo:margin-left="3.4in" fo:margin-right="0in" fo:margin-top="0in" fo:margin-bottom="0in" style:contextual-spacing="false" fo:line-height="0.1102in" fo:text-align="left" style:justify-single-word="false" fo:text-indent="0in" style:auto-text-indent="false">
        <style:tab-stops>
          <style:tab-stop style:position="4.2154in"/>
        </style:tab-stops>
      </style:paragraph-properties>
    </style:style>
    <style:style style:name="P897" style:family="paragraph" style:parent-style-name="Standard">
      <style:paragraph-properties fo:margin-left="3.2984in" fo:margin-right="0in" fo:margin-top="0in" fo:margin-bottom="0in" style:contextual-spacing="false" fo:line-height="0.0783in" fo:text-align="justify" style:justify-single-word="false" fo:text-indent="0in" style:auto-text-indent="false">
        <style:tab-stops>
          <style:tab-stop style:position="3.7193in"/>
        </style:tab-stops>
      </style:paragraph-properties>
    </style:style>
    <style:style style:name="P898" style:family="paragraph" style:parent-style-name="Standard">
      <style:paragraph-properties fo:margin-left="1.4957in" fo:margin-right="1.872in" fo:margin-top="0in" fo:margin-bottom="0in" style:contextual-spacing="false" fo:text-align="justify" style:justify-single-word="false" fo:text-indent="0.0008in" style:auto-text-indent="false"/>
    </style:style>
    <style:style style:name="P899" style:family="paragraph" style:parent-style-name="Text_20_body">
      <style:paragraph-properties fo:margin-top="0.1075in" fo:margin-bottom="0in" style:contextual-spacing="false"/>
      <style:text-properties fo:font-size="8.5pt" style:font-size-asian="8.5pt"/>
    </style:style>
    <style:style style:name="P900" style:family="paragraph" style:parent-style-name="Heading_20_8">
      <style:paragraph-properties fo:margin-left="1.498in" fo:margin-right="0in" fo:text-align="left" style:justify-single-word="false"/>
    </style:style>
    <style:style style:name="P901" style:family="paragraph" style:parent-style-name="Standard">
      <style:paragraph-properties fo:margin-left="1.4953in" fo:margin-right="1.8764in" fo:margin-top="0.0008in" fo:margin-bottom="0in" style:contextual-spacing="false" fo:line-height="101%" fo:text-align="justify" style:justify-single-word="false" fo:text-indent="0.0008in" style:auto-text-indent="false"/>
    </style:style>
    <style:style style:name="P902" style:family="paragraph" style:parent-style-name="Text_20_body">
      <style:paragraph-properties fo:margin-top="0.002in" fo:margin-bottom="0in" style:contextual-spacing="false"/>
      <style:text-properties fo:font-size="3.5pt" style:font-size-asian="3.5pt"/>
    </style:style>
    <style:style style:name="P903" style:family="paragraph" style:parent-style-name="Heading_20_8">
      <style:paragraph-properties fo:margin-left="1.4402in" fo:margin-right="1.8244in" fo:margin-top="0.1189in" fo:margin-bottom="0in" style:contextual-spacing="false"/>
    </style:style>
    <style:style style:name="P904" style:family="paragraph" style:parent-style-name="Text_20_body">
      <style:paragraph-properties fo:margin-top="0.1591in" fo:margin-bottom="0in" style:contextual-spacing="false"/>
      <style:text-properties fo:font-size="10pt" style:font-size-asian="10pt"/>
    </style:style>
    <style:style style:name="P905" style:family="paragraph" style:parent-style-name="Standard">
      <style:paragraph-properties fo:margin-left="0in" fo:margin-right="1.8244in" fo:margin-top="0.0008in" fo:margin-bottom="0in" style:contextual-spacing="false" fo:text-align="right" style:justify-single-word="false" fo:text-indent="0in" style:auto-text-indent="false"/>
    </style:style>
    <style:style style:name="P906" style:family="paragraph" style:parent-style-name="Text_20_body" style:master-page-name="Converted37">
      <style:paragraph-properties style:page-number="auto"/>
      <style:text-properties fo:font-size="10pt" fo:font-weight="bold" style:font-size-asian="10pt" style:font-weight-asian="bold"/>
    </style:style>
    <style:style style:name="P907" style:family="paragraph" style:parent-style-name="Text_20_body">
      <style:paragraph-properties fo:margin-top="0.0862in" fo:margin-bottom="0in" style:contextual-spacing="false"/>
      <style:text-properties fo:font-size="10pt" fo:font-weight="bold" style:font-size-asian="10pt" style:font-weight-asian="bold"/>
    </style:style>
    <style:style style:name="P908" style:family="paragraph" style:parent-style-name="Standard">
      <style:paragraph-properties fo:margin-left="2.5083in" fo:margin-right="0in" fo:line-height="100%" fo:text-indent="0in" style:auto-text-indent="false"/>
    </style:style>
    <style:style style:name="P909" style:family="paragraph" style:parent-style-name="Standard">
      <style:paragraph-properties fo:margin-left="2.0516in" fo:margin-right="2.378in" fo:margin-top="0.0535in" fo:margin-bottom="0in" style:contextual-spacing="false" fo:line-height="106%" fo:text-align="left" style:justify-single-word="false" fo:text-indent="0.0484in" style:auto-text-indent="false"/>
    </style:style>
    <style:style style:name="P910" style:family="paragraph" style:parent-style-name="Standard">
      <style:paragraph-properties fo:margin-left="3.4047in" fo:margin-right="0in" fo:margin-top="0in" fo:margin-bottom="0in" style:contextual-spacing="false" fo:line-height="0.0854in" fo:text-align="left" style:justify-single-word="false" fo:text-indent="0in" style:auto-text-indent="false"/>
    </style:style>
    <style:style style:name="P911" style:family="paragraph" style:parent-style-name="Heading_20_8">
      <style:paragraph-properties fo:margin-left="1.4402in" fo:margin-right="1.852in" fo:margin-top="0.0535in" fo:margin-bottom="0in" style:contextual-spacing="false"/>
    </style:style>
    <style:style style:name="P912" style:family="paragraph" style:parent-style-name="Standard">
      <style:paragraph-properties fo:margin-left="1.4402in" fo:margin-right="1.8339in" fo:margin-top="0.0043in" fo:margin-bottom="0in" style:contextual-spacing="false" fo:text-align="center" style:justify-single-word="false" fo:text-indent="0in" style:auto-text-indent="false"/>
    </style:style>
    <style:style style:name="P913" style:family="paragraph" style:parent-style-name="Text_20_body">
      <style:paragraph-properties fo:margin-top="0.1028in" fo:margin-bottom="0in" style:contextual-spacing="false"/>
      <style:text-properties fo:font-size="8.5pt" fo:font-weight="bold" style:font-size-asian="8.5pt" style:font-weight-asian="bold"/>
    </style:style>
    <style:style style:name="P914" style:family="paragraph" style:parent-style-name="Standard">
      <style:paragraph-properties fo:margin-left="1.4402in" fo:margin-right="1.8244in" fo:margin-top="0in" fo:margin-bottom="0in" style:contextual-spacing="false" fo:text-align="center" style:justify-single-word="false" fo:text-indent="0in" style:auto-text-indent="false"/>
    </style:style>
    <style:style style:name="P915" style:family="paragraph" style:parent-style-name="Text_20_body">
      <style:paragraph-properties fo:margin-top="0.0772in" fo:margin-bottom="0in" style:contextual-spacing="false"/>
      <style:text-properties fo:font-size="10pt" fo:font-style="italic" style:font-size-asian="10pt" style:font-style-asian="italic"/>
    </style:style>
    <style:style style:name="P916" style:family="paragraph" style:parent-style-name="Standard">
      <style:paragraph-properties fo:margin-left="3.3217in" fo:margin-right="1.852in" fo:margin-top="0in" fo:margin-bottom="0in" style:contextual-spacing="false" fo:text-align="justify" style:justify-single-word="false" fo:text-indent="0.0016in" style:auto-text-indent="false"/>
    </style:style>
    <style:style style:name="P917" style:family="paragraph" style:parent-style-name="Text_20_body">
      <style:paragraph-properties fo:margin-top="0.098in" fo:margin-bottom="0in" style:contextual-spacing="false"/>
      <style:text-properties fo:font-weight="bold" style:font-weight-asian="bold"/>
    </style:style>
    <style:style style:name="P918" style:family="paragraph" style:parent-style-name="Standard">
      <style:paragraph-properties fo:margin-left="1.4736in" fo:margin-right="1.8528in" fo:margin-top="0in" fo:margin-bottom="0in" style:contextual-spacing="false" fo:line-height="102%" fo:text-align="justify" style:justify-single-word="false" fo:text-indent="0in" style:auto-text-indent="false"/>
    </style:style>
    <style:style style:name="P919" style:family="paragraph" style:parent-style-name="Text_20_body">
      <style:paragraph-properties fo:margin-top="0.0508in" fo:margin-bottom="0in" style:contextual-spacing="false"/>
      <style:text-properties fo:font-size="8.5pt" style:font-size-asian="8.5pt"/>
    </style:style>
    <style:style style:name="P920" style:family="paragraph" style:parent-style-name="Standard">
      <style:paragraph-properties fo:margin-left="1.4736in" fo:margin-right="1.8429in" fo:margin-top="0.0008in" fo:margin-bottom="0in" style:contextual-spacing="false" fo:line-height="102%" fo:text-align="justify" style:justify-single-word="false" fo:text-indent="0in" style:auto-text-indent="false"/>
    </style:style>
    <style:style style:name="P921" style:family="paragraph" style:parent-style-name="Text_20_body">
      <style:paragraph-properties fo:margin-top="0.1008in" fo:margin-bottom="0in" style:contextual-spacing="false"/>
      <style:text-properties fo:font-size="8.5pt" style:font-size-asian="8.5pt"/>
    </style:style>
    <style:style style:name="P922" style:family="paragraph" style:parent-style-name="Heading_20_8">
      <style:paragraph-properties fo:margin-left="1.4744in" fo:margin-right="0in" fo:text-align="left" style:justify-single-word="false"/>
    </style:style>
    <style:style style:name="P923" style:family="paragraph" style:parent-style-name="Text_20_body">
      <style:paragraph-properties fo:margin-top="0.0555in" fo:margin-bottom="0in" style:contextual-spacing="false"/>
      <style:text-properties fo:font-size="8.5pt" fo:font-weight="bold" style:font-size-asian="8.5pt" style:font-weight-asian="bold"/>
    </style:style>
    <style:style style:name="P924" style:family="paragraph" style:parent-style-name="Standard">
      <style:paragraph-properties fo:margin-left="1.472in" fo:margin-right="1.8528in" fo:margin-top="0in" fo:margin-bottom="0in" style:contextual-spacing="false" fo:line-height="102%" fo:text-align="justify" style:justify-single-word="false" fo:text-indent="0.0008in" style:auto-text-indent="false"/>
    </style:style>
    <style:style style:name="P925" style:family="paragraph" style:parent-style-name="Text_20_body">
      <style:paragraph-properties fo:margin-top="0.1in" fo:margin-bottom="0in" style:contextual-spacing="false"/>
      <style:text-properties fo:font-size="8.5pt" style:font-size-asian="8.5pt"/>
    </style:style>
    <style:style style:name="P926" style:family="paragraph" style:parent-style-name="Standard">
      <style:paragraph-properties fo:margin-left="1.4736in" fo:margin-right="0in" fo:margin-top="0in" fo:margin-bottom="0in" style:contextual-spacing="false" fo:text-align="justify" style:justify-single-word="false" fo:text-indent="0in" style:auto-text-indent="false"/>
    </style:style>
    <style:style style:name="P927" style:family="paragraph" style:parent-style-name="Text_20_body">
      <style:paragraph-properties fo:margin-top="0.0043in" fo:margin-bottom="0in" style:contextual-spacing="false"/>
      <style:text-properties fo:font-size="2.5pt" style:font-size-asian="2.5pt"/>
    </style:style>
    <style:style style:name="P928" style:family="paragraph" style:parent-style-name="Heading_20_8">
      <style:paragraph-properties fo:margin-left="1.4402in" fo:margin-right="1.8264in" fo:margin-top="0.1354in" fo:margin-bottom="0in" style:contextual-spacing="false"/>
    </style:style>
    <style:style style:name="P929" style:family="paragraph" style:parent-style-name="Standard">
      <style:paragraph-properties fo:margin-left="1.4402in" fo:margin-right="1.8319in" fo:margin-top="0.0043in" fo:margin-bottom="0in" style:contextual-spacing="false" fo:text-align="center" style:justify-single-word="false" fo:text-indent="0in" style:auto-text-indent="false"/>
    </style:style>
    <style:style style:name="P930" style:family="paragraph" style:parent-style-name="Text_20_body">
      <style:paragraph-properties fo:margin-top="0.0063in" fo:margin-bottom="0in" style:contextual-spacing="false"/>
      <style:text-properties fo:font-size="10pt" style:font-size-asian="10pt"/>
    </style:style>
    <style:style style:name="P931" style:family="paragraph" style:parent-style-name="Standard">
      <style:paragraph-properties fo:margin-left="0in" fo:margin-right="1.7543in" fo:margin-top="0.1063in" fo:margin-bottom="0in" style:contextual-spacing="false" fo:text-align="right" style:justify-single-word="false" fo:text-indent="0in" style:auto-text-indent="false"/>
    </style:style>
    <style:style style:name="P932" style:family="paragraph" style:parent-style-name="Text_20_body" style:master-page-name="Converted38">
      <style:paragraph-properties style:page-number="auto"/>
      <style:text-properties fo:font-size="10pt" style:font-size-asian="10pt"/>
    </style:style>
    <style:style style:name="P933" style:family="paragraph" style:parent-style-name="Text_20_body">
      <style:paragraph-properties fo:margin-top="0.0811in" fo:margin-bottom="0in" style:contextual-spacing="false"/>
      <style:text-properties fo:font-size="10pt" style:font-size-asian="10pt"/>
    </style:style>
    <style:style style:name="P934" style:family="paragraph" style:parent-style-name="Standard">
      <style:paragraph-properties fo:margin-left="2.6035in" fo:margin-right="0in" fo:line-height="100%" fo:text-indent="0in" style:auto-text-indent="false"/>
    </style:style>
    <style:style style:name="P935" style:family="paragraph" style:parent-style-name="Standard">
      <style:paragraph-properties fo:margin-left="2.0618in" fo:margin-right="2.4445in" fo:margin-top="0.0437in" fo:margin-bottom="0in" style:contextual-spacing="false" fo:line-height="103%" fo:text-align="center" style:justify-single-word="false" fo:text-indent="0in" style:auto-text-indent="false"/>
    </style:style>
    <style:style style:name="P936" style:family="paragraph" style:parent-style-name="Standard">
      <style:paragraph-properties fo:margin-left="0in" fo:margin-right="0.1201in" fo:margin-top="0in" fo:margin-bottom="0in" style:contextual-spacing="false" fo:line-height="0.0839in" fo:text-align="center" style:justify-single-word="false" fo:text-indent="0in" style:auto-text-indent="false"/>
    </style:style>
    <style:style style:name="P937" style:family="paragraph" style:parent-style-name="Text_20_body">
      <style:text-properties fo:font-size="5.5pt" style:font-size-asian="5.5pt"/>
    </style:style>
    <style:style style:name="P938" style:family="paragraph" style:parent-style-name="Text_20_body">
      <style:paragraph-properties fo:margin-top="0.0146in" fo:margin-bottom="0in" style:contextual-spacing="false"/>
      <style:text-properties fo:font-size="5.5pt" style:font-size-asian="5.5pt"/>
    </style:style>
    <style:style style:name="P939" style:family="paragraph" style:parent-style-name="Standard">
      <style:paragraph-properties fo:margin-left="1.4402in" fo:margin-right="1.8492in" fo:margin-top="0in" fo:margin-bottom="0in" style:contextual-spacing="false" fo:text-align="center" style:justify-single-word="false" fo:text-indent="0in" style:auto-text-indent="false"/>
    </style:style>
    <style:style style:name="P940" style:family="paragraph" style:parent-style-name="Text_20_body">
      <style:paragraph-properties fo:margin-top="0.102in" fo:margin-bottom="0in" style:contextual-spacing="false"/>
      <style:text-properties fo:font-weight="bold" style:font-weight-asian="bold"/>
    </style:style>
    <style:style style:name="P941" style:family="paragraph" style:parent-style-name="Heading_20_6">
      <style:paragraph-properties fo:margin-left="1.4445in" fo:margin-right="1.8228in"/>
    </style:style>
    <style:style style:name="P942" style:family="paragraph" style:parent-style-name="Text_20_body">
      <style:paragraph-properties fo:margin-top="0.0862in" fo:margin-bottom="0in" style:contextual-spacing="false"/>
      <style:text-properties fo:font-size="9.5pt" fo:font-style="italic" fo:font-weight="bold" style:font-size-asian="9.5pt" style:font-style-asian="italic" style:font-weight-asian="bold"/>
    </style:style>
    <style:style style:name="P943" style:family="paragraph" style:parent-style-name="Standard">
      <style:paragraph-properties fo:margin-left="2.9236in" fo:margin-right="1.9307in" fo:margin-top="0.0008in" fo:margin-bottom="0in" style:contextual-spacing="false" fo:line-height="104%" fo:text-align="justify" style:justify-single-word="false" fo:text-indent="0in" style:auto-text-indent="false"/>
    </style:style>
    <style:style style:name="P944" style:family="paragraph" style:parent-style-name="Text_20_body">
      <style:paragraph-properties fo:margin-top="0.1047in" fo:margin-bottom="0in" style:contextual-spacing="false"/>
      <style:text-properties fo:font-weight="bold" style:font-weight-asian="bold"/>
    </style:style>
    <style:style style:name="P945" style:family="paragraph" style:parent-style-name="Text_20_body">
      <style:paragraph-properties fo:margin-left="1.5528in" fo:margin-right="1.9291in" fo:line-height="103%" fo:text-align="justify" style:justify-single-word="false" fo:text-indent="0.0008in" style:auto-text-indent="false"/>
    </style:style>
    <style:style style:name="P946" style:family="paragraph" style:parent-style-name="Text_20_body">
      <style:paragraph-properties fo:margin-top="0.0555in" fo:margin-bottom="0in" style:contextual-spacing="false"/>
    </style:style>
    <style:style style:name="P947" style:family="paragraph" style:parent-style-name="Text_20_body">
      <style:paragraph-properties fo:margin-left="1.5547in" fo:margin-right="1.9327in" fo:line-height="104%" fo:text-align="justify" style:justify-single-word="false" fo:text-indent="-0.0008in" style:auto-text-indent="false"/>
    </style:style>
    <style:style style:name="P948" style:family="paragraph" style:parent-style-name="Text_20_body">
      <style:paragraph-properties fo:margin-left="1.5555in" fo:margin-right="1.9311in" fo:line-height="104%" fo:text-align="justify" style:justify-single-word="false" fo:text-indent="-0.0016in" style:auto-text-indent="false"/>
    </style:style>
    <style:style style:name="P949" style:family="paragraph" style:parent-style-name="Text_20_body">
      <style:paragraph-properties fo:margin-top="0.0126in" fo:margin-bottom="0in" style:contextual-spacing="false"/>
    </style:style>
    <style:style style:name="P950" style:family="paragraph" style:parent-style-name="Standard">
      <style:paragraph-properties fo:margin-left="1.5547in" fo:margin-right="0in" fo:margin-top="0in" fo:margin-bottom="0in" style:contextual-spacing="false" fo:text-align="left" style:justify-single-word="false" fo:text-indent="0in" style:auto-text-indent="false"/>
    </style:style>
    <style:style style:name="P951" style:family="paragraph" style:parent-style-name="Text_20_body">
      <style:paragraph-properties fo:margin-top="0.0165in" fo:margin-bottom="0in" style:contextual-spacing="false"/>
      <style:text-properties fo:font-weight="bold" style:font-weight-asian="bold"/>
    </style:style>
    <style:style style:name="P952" style:family="paragraph" style:parent-style-name="Text_20_body">
      <style:paragraph-properties fo:margin-left="1.552in" fo:margin-right="1.9217in" fo:margin-top="0.0008in" fo:margin-bottom="0in" style:contextual-spacing="false" fo:line-height="104%" fo:text-align="justify" style:justify-single-word="false" fo:text-indent="0.0008in" style:auto-text-indent="false"/>
    </style:style>
    <style:style style:name="P953" style:family="paragraph" style:parent-style-name="Text_20_body">
      <style:paragraph-properties fo:margin-top="0.0075in" fo:margin-bottom="0in" style:contextual-spacing="false"/>
    </style:style>
    <style:style style:name="P954" style:family="paragraph" style:parent-style-name="Text_20_body">
      <style:paragraph-properties fo:margin-left="1.552in" fo:margin-right="0in"/>
    </style:style>
    <style:style style:name="P955" style:family="paragraph" style:parent-style-name="Text_20_body">
      <style:paragraph-properties fo:margin-left="1.5516in" fo:margin-right="0in" fo:line-height="0.1256in"/>
    </style:style>
    <style:style style:name="P956" style:family="paragraph" style:parent-style-name="Text_20_body">
      <style:paragraph-properties fo:margin-left="1.5528in" fo:margin-right="3.3319in" fo:line-height="103%" fo:text-indent="0.0028in" style:auto-text-indent="false"/>
    </style:style>
    <style:style style:name="P957" style:family="paragraph" style:parent-style-name="List_20_Paragraph" style:list-style-name="WWNum4">
      <style:paragraph-properties fo:margin-left="1.6917in" fo:margin-right="0in" fo:margin-top="0in" fo:margin-bottom="0in" style:contextual-spacing="false" fo:line-height="100%" fo:text-align="left" style:justify-single-word="false" fo:text-indent="-0.139in" style:auto-text-indent="false">
        <style:tab-stops>
          <style:tab-stop style:position="1.6917in"/>
        </style:tab-stops>
      </style:paragraph-properties>
    </style:style>
    <style:style style:name="P958" style:family="paragraph" style:parent-style-name="Text_20_body">
      <style:paragraph-properties fo:margin-left="1.5547in" fo:margin-right="1.7382in" fo:margin-top="0.0008in" fo:margin-bottom="0in" style:contextual-spacing="false" fo:line-height="104%" fo:text-indent="-0.0043in" style:auto-text-indent="false"/>
    </style:style>
    <style:style style:name="P959" style:family="paragraph" style:parent-style-name="Text_20_body">
      <style:paragraph-properties fo:margin-top="0.0063in" fo:margin-bottom="0in" style:contextual-spacing="false"/>
    </style:style>
    <style:style style:name="P960" style:family="paragraph" style:parent-style-name="List_20_Paragraph" style:list-style-name="WWNum4">
      <style:paragraph-properties fo:margin-left="1.689in" fo:margin-right="0in" fo:margin-top="0.0008in" fo:margin-bottom="0in" style:contextual-spacing="false" fo:line-height="100%" fo:text-align="left" style:justify-single-word="false" fo:text-indent="-0.1362in" style:auto-text-indent="false">
        <style:tab-stops>
          <style:tab-stop style:position="1.689in"/>
        </style:tab-stops>
      </style:paragraph-properties>
    </style:style>
    <style:style style:name="P961" style:family="paragraph" style:parent-style-name="List_20_Paragraph" style:list-style-name="WWNum4">
      <style:paragraph-properties fo:margin-left="1.6898in" fo:margin-right="0in" fo:margin-top="0.0055in" fo:margin-bottom="0in" style:contextual-spacing="false" fo:line-height="100%" fo:text-align="left" style:justify-single-word="false" fo:text-indent="-0.1366in" style:auto-text-indent="false">
        <style:tab-stops>
          <style:tab-stop style:position="1.6898in"/>
        </style:tab-stops>
      </style:paragraph-properties>
    </style:style>
    <style:style style:name="P962" style:family="paragraph" style:parent-style-name="Standard">
      <style:paragraph-properties fo:margin-left="0in" fo:margin-right="1.8409in" fo:margin-top="0.102in" fo:margin-bottom="0in" style:contextual-spacing="false" fo:text-align="right" style:justify-single-word="false" fo:text-indent="0in" style:auto-text-indent="false"/>
    </style:style>
    <style:style style:name="P963" style:family="paragraph" style:parent-style-name="Text_20_body" style:master-page-name="Converted39">
      <style:paragraph-properties style:page-number="auto"/>
      <style:text-properties style:font-name="Times New Roman" fo:font-size="8.5pt" fo:font-weight="bold" style:font-size-asian="8.5pt" style:font-weight-asian="bold"/>
    </style:style>
    <style:style style:name="P964" style:family="paragraph" style:parent-style-name="Text_20_body">
      <style:paragraph-properties fo:margin-top="0.111in" fo:margin-bottom="0in" style:contextual-spacing="false"/>
      <style:text-properties style:font-name="Times New Roman" fo:font-size="8.5pt" fo:font-weight="bold" style:font-size-asian="8.5pt" style:font-weight-asian="bold"/>
    </style:style>
    <style:style style:name="P965" style:family="paragraph" style:parent-style-name="List_20_Paragraph" style:list-style-name="WWNum4">
      <style:paragraph-properties fo:margin-left="1.5673in" fo:margin-right="0in" fo:margin-top="0in" fo:margin-bottom="0in" style:contextual-spacing="false" fo:line-height="100%" fo:text-align="left" style:justify-single-word="false" fo:text-indent="-0.1354in" style:auto-text-indent="false">
        <style:tab-stops>
          <style:tab-stop style:position="1.5673in"/>
        </style:tab-stops>
      </style:paragraph-properties>
    </style:style>
    <style:style style:name="P966" style:family="paragraph" style:parent-style-name="List_20_Paragraph" style:list-style-name="WWNum4">
      <style:paragraph-properties fo:margin-left="1.5736in" fo:margin-right="0in" fo:margin-top="0.0083in" fo:margin-bottom="0in" style:contextual-spacing="false" fo:line-height="100%" fo:text-align="left" style:justify-single-word="false" fo:text-indent="-0.1445in" style:auto-text-indent="false">
        <style:tab-stops>
          <style:tab-stop style:position="1.5736in"/>
        </style:tab-stops>
      </style:paragraph-properties>
    </style:style>
    <style:style style:name="P967" style:family="paragraph" style:parent-style-name="Text_20_body">
      <style:paragraph-properties fo:margin-top="0.002in" fo:margin-bottom="0in" style:contextual-spacing="false"/>
      <style:text-properties fo:font-size="8.5pt" style:font-size-asian="8.5pt"/>
    </style:style>
    <style:style style:name="P968" style:family="paragraph" style:parent-style-name="Standard">
      <style:paragraph-properties fo:margin-left="1.4319in" fo:margin-right="0in" fo:margin-top="0in" fo:margin-bottom="0in" style:contextual-spacing="false" fo:text-align="left" style:justify-single-word="false" fo:text-indent="0in" style:auto-text-indent="false"/>
    </style:style>
    <style:style style:name="P969" style:family="paragraph" style:parent-style-name="List_20_Paragraph" style:list-style-name="WWNum7">
      <style:paragraph-properties fo:margin-left="1.572in" fo:margin-right="0in" fo:margin-top="0in" fo:margin-bottom="0in" style:contextual-spacing="false" fo:line-height="100%" fo:text-align="left" style:justify-single-word="false" fo:text-indent="-0.1402in" style:auto-text-indent="false">
        <style:tab-stops>
          <style:tab-stop style:position="1.572in"/>
        </style:tab-stops>
      </style:paragraph-properties>
    </style:style>
    <style:style style:name="P970" style:family="paragraph" style:parent-style-name="List_20_Paragraph" style:list-style-name="WWNum7">
      <style:paragraph-properties fo:margin-left="1.572in" fo:margin-right="0in" fo:margin-top="0.0047in" fo:margin-bottom="0in" style:contextual-spacing="false" fo:line-height="100%" fo:text-align="left" style:justify-single-word="false" fo:text-indent="-0.1402in" style:auto-text-indent="false">
        <style:tab-stops>
          <style:tab-stop style:position="1.572in"/>
        </style:tab-stops>
      </style:paragraph-properties>
    </style:style>
    <style:style style:name="P971" style:family="paragraph" style:parent-style-name="List_20_Paragraph" style:list-style-name="WWNum7">
      <style:paragraph-properties fo:margin-left="1.5665in" fo:margin-right="0in" fo:margin-top="0.0075in" fo:margin-bottom="0in" style:contextual-spacing="false" fo:line-height="100%" fo:text-align="left" style:justify-single-word="false" fo:text-indent="-0.1346in" style:auto-text-indent="false">
        <style:tab-stops>
          <style:tab-stop style:position="1.5665in"/>
        </style:tab-stops>
      </style:paragraph-properties>
    </style:style>
    <style:style style:name="P972" style:family="paragraph" style:parent-style-name="List_20_Paragraph" style:list-style-name="WWNum7">
      <style:paragraph-properties fo:margin-left="1.5728in" fo:margin-right="0in" fo:margin-top="0.0043in" fo:margin-bottom="0in" style:contextual-spacing="false" fo:line-height="100%" fo:text-align="left" style:justify-single-word="false" fo:text-indent="-0.1437in" style:auto-text-indent="false">
        <style:tab-stops>
          <style:tab-stop style:position="1.5728in"/>
        </style:tab-stops>
      </style:paragraph-properties>
    </style:style>
    <style:style style:name="P973" style:family="paragraph" style:parent-style-name="Text_20_body">
      <style:paragraph-properties fo:margin-top="0.0091in" fo:margin-bottom="0in" style:contextual-spacing="false"/>
      <style:text-properties fo:font-size="8.5pt" style:font-size-asian="8.5pt"/>
    </style:style>
    <style:style style:name="P974" style:family="paragraph" style:parent-style-name="Standard">
      <style:paragraph-properties fo:margin-left="1.4283in" fo:margin-right="0in" fo:margin-top="0in" fo:margin-bottom="0in" style:contextual-spacing="false" fo:text-align="left" style:justify-single-word="false" fo:text-indent="0in" style:auto-text-indent="false"/>
    </style:style>
    <style:style style:name="P975" style:family="paragraph" style:parent-style-name="List_20_Paragraph" style:list-style-name="WWNum8">
      <style:paragraph-properties fo:margin-left="1.5728in" fo:margin-right="0in" fo:margin-top="0in" fo:margin-bottom="0in" style:contextual-spacing="false" fo:line-height="100%" fo:text-align="left" style:justify-single-word="false" fo:text-indent="-0.1409in" style:auto-text-indent="false">
        <style:tab-stops>
          <style:tab-stop style:position="1.5728in"/>
        </style:tab-stops>
      </style:paragraph-properties>
    </style:style>
    <style:style style:name="P976" style:family="paragraph" style:parent-style-name="List_20_Paragraph" style:list-style-name="WWNum8">
      <style:paragraph-properties fo:margin-left="1.5752in" fo:margin-right="0in" fo:margin-top="0.0075in" fo:margin-bottom="0in" style:contextual-spacing="false" fo:line-height="100%" fo:text-align="left" style:justify-single-word="false" fo:text-indent="-0.1429in" style:auto-text-indent="false">
        <style:tab-stops>
          <style:tab-stop style:position="1.5752in"/>
        </style:tab-stops>
      </style:paragraph-properties>
    </style:style>
    <style:style style:name="P977" style:family="paragraph" style:parent-style-name="List_20_Paragraph" style:list-style-name="WWNum8">
      <style:paragraph-properties fo:margin-left="1.5673in" fo:margin-right="0in" fo:margin-top="0.0047in" fo:margin-bottom="0in" style:contextual-spacing="false" fo:line-height="100%" fo:text-align="left" style:justify-single-word="false" fo:text-indent="-0.1354in" style:auto-text-indent="false">
        <style:tab-stops>
          <style:tab-stop style:position="1.5673in"/>
        </style:tab-stops>
      </style:paragraph-properties>
    </style:style>
    <style:style style:name="P978" style:family="paragraph" style:parent-style-name="List_20_Paragraph" style:list-style-name="WWNum8">
      <style:paragraph-properties fo:margin-left="1.5736in" fo:margin-right="0in" fo:margin-top="0.0043in" fo:margin-bottom="0in" style:contextual-spacing="false" fo:line-height="100%" fo:text-align="left" style:justify-single-word="false" fo:text-indent="-0.1445in" style:auto-text-indent="false">
        <style:tab-stops>
          <style:tab-stop style:position="1.5736in"/>
        </style:tab-stops>
      </style:paragraph-properties>
    </style:style>
    <style:style style:name="P979" style:family="paragraph" style:parent-style-name="Standard">
      <style:paragraph-properties fo:margin-left="1.4291in" fo:margin-right="1.7382in" fo:margin-top="0in" fo:margin-bottom="0in" style:contextual-spacing="false" fo:line-height="106%" fo:text-align="left" style:justify-single-word="false" fo:text-indent="-0.0008in" style:auto-text-indent="false"/>
    </style:style>
    <style:style style:name="P980" style:family="paragraph" style:parent-style-name="List_20_Paragraph" style:list-style-name="WWNum9">
      <style:paragraph-properties fo:margin-left="1.572in" fo:margin-right="0in" fo:margin-top="0in" fo:margin-bottom="0in" style:contextual-spacing="false" fo:line-height="100%" fo:text-align="left" style:justify-single-word="false" fo:text-indent="-0.1402in" style:auto-text-indent="false">
        <style:tab-stops>
          <style:tab-stop style:position="1.572in"/>
        </style:tab-stops>
      </style:paragraph-properties>
    </style:style>
    <style:style style:name="P981" style:family="paragraph" style:parent-style-name="List_20_Paragraph" style:list-style-name="WWNum9">
      <style:paragraph-properties fo:margin-left="1.5728in" fo:margin-right="0in" fo:margin-top="0.0043in" fo:margin-bottom="0in" style:contextual-spacing="false" fo:line-height="100%" fo:text-align="left" style:justify-single-word="false" fo:text-indent="-0.1409in" style:auto-text-indent="false">
        <style:tab-stops>
          <style:tab-stop style:position="1.5728in"/>
        </style:tab-stops>
      </style:paragraph-properties>
    </style:style>
    <style:style style:name="P982" style:family="paragraph" style:parent-style-name="List_20_Paragraph" style:list-style-name="WWNum9">
      <style:paragraph-properties fo:margin-left="1.5673in" fo:margin-right="0in" fo:margin-top="0.0075in" fo:margin-bottom="0in" style:contextual-spacing="false" fo:line-height="100%" fo:text-align="left" style:justify-single-word="false" fo:text-indent="-0.1354in" style:auto-text-indent="false">
        <style:tab-stops>
          <style:tab-stop style:position="1.5673in"/>
        </style:tab-stops>
      </style:paragraph-properties>
    </style:style>
    <style:style style:name="P983" style:family="paragraph" style:parent-style-name="List_20_Paragraph" style:list-style-name="WWNum9">
      <style:paragraph-properties fo:margin-left="1.5736in" fo:margin-right="0in" fo:margin-top="0.0047in" fo:margin-bottom="0in" style:contextual-spacing="false" fo:line-height="100%" fo:text-align="left" style:justify-single-word="false" fo:text-indent="-0.1409in" style:auto-text-indent="false">
        <style:tab-stops>
          <style:tab-stop style:position="1.5736in"/>
        </style:tab-stops>
      </style:paragraph-properties>
    </style:style>
    <style:style style:name="P984" style:family="paragraph" style:parent-style-name="Standard">
      <style:paragraph-properties fo:margin-left="1.4311in" fo:margin-right="1.7382in" fo:margin-top="0in" fo:margin-bottom="0in" style:contextual-spacing="false" fo:line-height="103%" fo:text-align="left" style:justify-single-word="false" fo:text-indent="-0.002in" style:auto-text-indent="false"/>
    </style:style>
    <style:style style:name="P985" style:family="paragraph" style:parent-style-name="Text_20_body">
      <style:paragraph-properties fo:margin-top="0.0028in" fo:margin-bottom="0in" style:contextual-spacing="false"/>
      <style:text-properties fo:font-size="4.5pt" style:font-size-asian="4.5pt"/>
    </style:style>
    <style:style style:name="P986" style:family="paragraph" style:parent-style-name="Text_20_body">
      <style:paragraph-properties fo:margin-top="0.0165in" fo:margin-bottom="0in" style:contextual-spacing="false"/>
      <style:text-properties fo:font-size="8.5pt" style:font-size-asian="8.5pt"/>
    </style:style>
    <style:style style:name="P987" style:family="paragraph" style:parent-style-name="Heading_20_5">
      <style:paragraph-properties fo:margin-left="1.4472in" fo:margin-right="1.8228in" fo:line-height="100%"/>
    </style:style>
    <style:style style:name="P988" style:family="paragraph" style:parent-style-name="Standard">
      <style:paragraph-properties fo:margin-left="1.4583in" fo:margin-right="1.8228in" fo:margin-top="0.0063in" fo:margin-bottom="0in" style:contextual-spacing="false" fo:line-height="103%" fo:text-align="center" style:justify-single-word="false" fo:text-indent="0in" style:auto-text-indent="false"/>
    </style:style>
    <style:style style:name="P989" style:family="paragraph" style:parent-style-name="Text_20_body">
      <style:paragraph-properties fo:margin-top="0.1102in" fo:margin-bottom="0in" style:contextual-spacing="false"/>
      <style:text-properties fo:font-size="10pt" style:font-size-asian="10pt"/>
    </style:style>
    <style:style style:name="P990" style:family="paragraph" style:parent-style-name="Standard">
      <style:paragraph-properties fo:margin-left="0in" fo:margin-right="1.7047in" fo:margin-top="0.111in" fo:margin-bottom="0in" style:contextual-spacing="false" fo:text-align="right" style:justify-single-word="false" fo:text-indent="0in" style:auto-text-indent="false"/>
    </style:style>
    <style:style style:name="P991" style:family="paragraph" style:parent-style-name="Text_20_body" style:master-page-name="Converted40">
      <style:paragraph-properties style:page-number="41"/>
      <style:text-properties fo:font-size="10pt" fo:font-weight="bold" style:font-size-asian="10pt" style:font-weight-asian="bold"/>
    </style:style>
    <style:style style:name="P992" style:family="paragraph" style:parent-style-name="Text_20_body">
      <style:paragraph-properties fo:margin-top="0.1189in" fo:margin-bottom="0in" style:contextual-spacing="false"/>
      <style:text-properties fo:font-size="10pt" fo:font-weight="bold" style:font-size-asian="10pt" style:font-weight-asian="bold"/>
    </style:style>
    <style:style style:name="P993" style:family="paragraph" style:parent-style-name="Standard">
      <style:paragraph-properties fo:margin-left="1.698in" fo:margin-right="0in" fo:margin-top="0.0728in" fo:margin-bottom="0in" style:contextual-spacing="false" fo:text-align="left" style:justify-single-word="false" fo:text-indent="0in" style:auto-text-indent="false"/>
    </style:style>
    <style:style style:name="P994" style:family="paragraph" style:parent-style-name="Text_20_body">
      <style:paragraph-properties fo:margin-top="0.0799in" fo:margin-bottom="0in" style:contextual-spacing="false"/>
      <style:text-properties style:font-name="Verdana" fo:font-size="7.5pt" fo:font-weight="bold" style:font-size-asian="7.5pt" style:font-weight-asian="bold"/>
    </style:style>
    <style:style style:name="P995" style:family="paragraph" style:parent-style-name="Standard">
      <style:paragraph-properties fo:margin-left="0.0457in" fo:margin-right="1.9728in" fo:margin-top="0.0008in" fo:margin-bottom="0in" style:contextual-spacing="false" fo:line-height="103%" fo:text-align="justify" style:justify-single-word="false" fo:text-indent="0in" style:auto-text-indent="false"/>
    </style:style>
    <style:style style:name="P996" style:family="paragraph" style:parent-style-name="Text_20_body">
      <style:paragraph-properties fo:margin-top="0.0035in" fo:margin-bottom="0in" style:contextual-spacing="false"/>
      <style:text-properties style:font-name="Verdana" fo:font-size="7.5pt" fo:font-weight="bold" style:font-size-asian="7.5pt" style:font-weight-asian="bold"/>
    </style:style>
    <style:style style:name="P997" style:family="paragraph" style:parent-style-name="Standard">
      <style:paragraph-properties fo:margin-left="0.0457in" fo:margin-right="0in" fo:margin-top="0in" fo:margin-bottom="0in" style:contextual-spacing="false" fo:text-align="justify" style:justify-single-word="false" fo:text-indent="0in" style:auto-text-indent="false"/>
    </style:style>
    <style:style style:name="P998" style:family="paragraph" style:parent-style-name="Standard">
      <style:paragraph-properties fo:margin-left="0.0457in" fo:margin-right="1.9744in" fo:margin-top="0.0035in" fo:margin-bottom="0in" style:contextual-spacing="false" fo:line-height="103%" fo:text-align="justify" style:justify-single-word="false" fo:text-indent="0in" style:auto-text-indent="false"/>
    </style:style>
    <style:style style:name="P999" style:family="paragraph" style:parent-style-name="Standard">
      <style:paragraph-properties fo:margin-left="1.698in" fo:margin-right="1.7382in" fo:margin-top="0.0043in" fo:margin-bottom="0in" style:contextual-spacing="false" fo:line-height="103%" fo:text-align="left" style:justify-single-word="false" fo:text-indent="-0.0008in" style:auto-text-indent="false"/>
    </style:style>
    <style:style style:name="P1000" style:family="paragraph" style:parent-style-name="Text_20_body">
      <style:paragraph-properties fo:margin-top="0.0071in" fo:margin-bottom="0.0008in" style:contextual-spacing="false"/>
      <style:text-properties style:font-name="Verdana" fo:font-size="7.5pt" style:font-size-asian="7.5pt"/>
    </style:style>
    <style:style style:name="P1001" style:family="paragraph" style:parent-style-name="Table_20_Paragraph">
      <style:paragraph-properties fo:margin-top="0.0764in" fo:margin-bottom="0in" style:contextual-spacing="false"/>
      <style:text-properties fo:font-size="5pt" style:font-size-asian="5pt"/>
    </style:style>
    <style:style style:name="P1002" style:family="paragraph" style:parent-style-name="Table_20_Paragraph">
      <style:paragraph-properties fo:margin-left="0.3311in" fo:margin-right="0in"/>
    </style:style>
    <style:style style:name="P1003" style:family="paragraph" style:parent-style-name="Table_20_Paragraph">
      <style:paragraph-properties fo:margin-left="0.0063in" fo:margin-right="0in" fo:text-align="center" style:justify-single-word="false"/>
    </style:style>
    <style:style style:name="P1004" style:family="paragraph" style:parent-style-name="Table_20_Paragraph">
      <style:paragraph-properties fo:margin-left="0.0709in" fo:margin-right="0in"/>
    </style:style>
    <style:style style:name="P1005" style:family="paragraph" style:parent-style-name="Table_20_Paragraph">
      <style:paragraph-properties fo:margin-left="0.0583in" fo:margin-right="0in" fo:margin-top="0.0346in" fo:margin-bottom="0in" style:contextual-spacing="false"/>
    </style:style>
    <style:style style:name="P1006" style:family="paragraph" style:parent-style-name="Table_20_Paragraph">
      <style:paragraph-properties fo:margin-left="0.15in" fo:margin-right="0in" fo:margin-top="0.0346in" fo:margin-bottom="0in" style:contextual-spacing="false"/>
    </style:style>
    <style:style style:name="P1007" style:family="paragraph" style:parent-style-name="Table_20_Paragraph">
      <style:paragraph-properties fo:margin-left="0.0839in" fo:margin-right="0in"/>
    </style:style>
    <style:style style:name="P1008" style:family="paragraph" style:parent-style-name="Table_20_Paragraph">
      <style:paragraph-properties fo:margin-left="0.1425in" fo:margin-right="0.0307in" fo:margin-top="0.039in" fo:margin-bottom="0in" style:contextual-spacing="false" fo:line-height="98%" fo:text-indent="-0.102in" style:auto-text-indent="false"/>
    </style:style>
    <style:style style:name="P1009" style:family="paragraph" style:parent-style-name="Table_20_Paragraph">
      <style:paragraph-properties fo:margin-left="0.1626in" fo:margin-right="0.0516in" fo:margin-top="0.039in" fo:margin-bottom="0in" style:contextual-spacing="false" fo:line-height="98%" fo:text-indent="-0.102in" style:auto-text-indent="false"/>
    </style:style>
    <style:style style:name="P1010" style:family="paragraph" style:parent-style-name="Table_20_Paragraph">
      <style:paragraph-properties fo:margin-left="0.0071in" fo:margin-right="0.0016in" fo:margin-top="0.0661in" fo:margin-bottom="0in" style:contextual-spacing="false" fo:text-align="center" style:justify-single-word="false"/>
    </style:style>
    <style:style style:name="P1011" style:family="paragraph" style:parent-style-name="Table_20_Paragraph">
      <style:paragraph-properties fo:margin-left="0.0063in" fo:margin-right="0.0016in" fo:margin-top="0.0661in" fo:margin-bottom="0in" style:contextual-spacing="false" fo:text-align="center" style:justify-single-word="false"/>
    </style:style>
    <style:style style:name="P1012" style:family="paragraph" style:parent-style-name="Table_20_Paragraph">
      <style:paragraph-properties fo:margin-left="0.0075in" fo:margin-right="0.0016in" fo:margin-top="0.0661in" fo:margin-bottom="0in" style:contextual-spacing="false" fo:text-align="center" style:justify-single-word="false"/>
    </style:style>
    <style:style style:name="P1013" style:family="paragraph" style:parent-style-name="Table_20_Paragraph">
      <style:paragraph-properties fo:margin-left="0.0465in" fo:margin-right="0in" fo:margin-top="0.0244in" fo:margin-bottom="0in" style:contextual-spacing="false" fo:line-height="0.0835in"/>
    </style:style>
    <style:style style:name="P1014" style:family="paragraph" style:parent-style-name="Table_20_Paragraph">
      <style:paragraph-properties fo:margin-left="0.0791in" fo:margin-right="0in" fo:line-height="0.0835in"/>
    </style:style>
    <style:style style:name="P1015" style:family="paragraph" style:parent-style-name="Table_20_Paragraph">
      <style:paragraph-properties fo:margin-left="0.0673in" fo:margin-right="0in" fo:margin-top="0.0244in" fo:margin-bottom="0in" style:contextual-spacing="false" fo:line-height="0.0835in"/>
    </style:style>
    <style:style style:name="P1016" style:family="paragraph" style:parent-style-name="Table_20_Paragraph">
      <style:paragraph-properties fo:margin-left="0.1in" fo:margin-right="0in" fo:line-height="0.0835in"/>
    </style:style>
    <style:style style:name="P1017" style:family="paragraph" style:parent-style-name="Table_20_Paragraph">
      <style:paragraph-properties fo:margin-left="0.0283in" fo:margin-right="0.0244in" fo:margin-top="0.0661in" fo:margin-bottom="0in" style:contextual-spacing="false" fo:text-align="center" style:justify-single-word="false"/>
    </style:style>
    <style:style style:name="P1018" style:family="paragraph" style:parent-style-name="Table_20_Paragraph">
      <style:paragraph-properties fo:margin-top="0.0638in" fo:margin-bottom="0in" style:contextual-spacing="false"/>
      <style:text-properties fo:font-size="5pt" style:font-size-asian="5pt"/>
    </style:style>
    <style:style style:name="P1019" style:family="paragraph" style:parent-style-name="Table_20_Paragraph">
      <style:paragraph-properties fo:margin-left="0.0071in" fo:margin-right="0.0016in" fo:text-align="center" style:justify-single-word="false"/>
    </style:style>
    <style:style style:name="P1020" style:family="paragraph" style:parent-style-name="Table_20_Paragraph">
      <style:paragraph-properties fo:margin-left="0.0307in" fo:margin-right="0.0008in" fo:text-align="center" style:justify-single-word="false"/>
    </style:style>
    <style:style style:name="P1021" style:family="paragraph" style:parent-style-name="Table_20_Paragraph">
      <style:paragraph-properties fo:margin-left="0.0075in" fo:margin-right="0.0008in" fo:text-align="center" style:justify-single-word="false"/>
    </style:style>
    <style:style style:name="P1022" style:family="paragraph" style:parent-style-name="Table_20_Paragraph">
      <style:paragraph-properties fo:margin-top="0.0228in" fo:margin-bottom="0in" style:contextual-spacing="false"/>
      <style:text-properties fo:font-size="5pt" style:font-size-asian="5pt"/>
    </style:style>
    <style:style style:name="P1023" style:family="paragraph" style:parent-style-name="Table_20_Paragraph">
      <style:paragraph-properties fo:margin-left="0.0346in" fo:margin-right="0in" fo:line-height="0.0835in"/>
    </style:style>
    <style:style style:name="P1024" style:family="paragraph" style:parent-style-name="Table_20_Paragraph">
      <style:paragraph-properties fo:margin-left="0.0555in" fo:margin-right="0in" fo:line-height="0.0827in"/>
    </style:style>
    <style:style style:name="P1025" style:family="paragraph" style:parent-style-name="Table_20_Paragraph">
      <style:paragraph-properties fo:margin-left="0.0673in" fo:margin-right="0in" fo:line-height="0.0827in"/>
    </style:style>
    <style:style style:name="P1026" style:family="paragraph" style:parent-style-name="Table_20_Paragraph">
      <style:paragraph-properties fo:margin-left="0.0283in" fo:margin-right="0.0244in" fo:text-align="center" style:justify-single-word="false"/>
    </style:style>
    <style:style style:name="P1027" style:family="paragraph" style:parent-style-name="Table_20_Paragraph">
      <style:paragraph-properties fo:margin-top="0.0236in" fo:margin-bottom="0in" style:contextual-spacing="false"/>
      <style:text-properties fo:font-size="5pt" style:font-size-asian="5pt"/>
    </style:style>
    <style:style style:name="P1028" style:family="paragraph" style:parent-style-name="Table_20_Paragraph">
      <style:paragraph-properties fo:margin-left="0.2272in" fo:margin-right="0.0783in" fo:margin-top="0.0008in" fo:margin-bottom="0in" style:contextual-spacing="false" fo:line-height="98%" fo:text-indent="-0.0957in" style:auto-text-indent="false"/>
    </style:style>
    <style:style style:name="P1029" style:family="paragraph" style:parent-style-name="Table_20_Paragraph">
      <style:paragraph-properties fo:margin-top="0.022in" fo:margin-bottom="0in" style:contextual-spacing="false"/>
      <style:text-properties fo:font-size="5pt" style:font-size-asian="5pt"/>
    </style:style>
    <style:style style:name="P1030" style:family="paragraph" style:parent-style-name="Table_20_Paragraph">
      <style:paragraph-properties fo:margin-left="0.0346in" fo:margin-right="0in" fo:margin-top="0.0008in" fo:margin-bottom="0in" style:contextual-spacing="false" fo:line-height="0.0835in"/>
    </style:style>
    <style:style style:name="P1031" style:family="paragraph" style:parent-style-name="Table_20_Paragraph">
      <style:paragraph-properties fo:margin-left="0.0756in" fo:margin-right="0in" fo:line-height="0.0827in"/>
    </style:style>
    <style:style style:name="P1032" style:family="paragraph" style:parent-style-name="Table_20_Paragraph">
      <style:paragraph-properties fo:margin-left="0.1028in" fo:margin-right="0in" fo:line-height="0.0835in"/>
    </style:style>
    <style:style style:name="P1033" style:family="paragraph" style:parent-style-name="Table_20_Paragraph">
      <style:paragraph-properties fo:margin-left="0in" fo:margin-right="0.0181in" fo:text-align="center" style:justify-single-word="false"/>
    </style:style>
    <style:style style:name="P1034" style:family="paragraph" style:parent-style-name="Table_20_Paragraph">
      <style:paragraph-properties fo:margin-left="0.289in" fo:margin-right="0.2047in" fo:line-height="98%" fo:text-indent="-0.078in" style:auto-text-indent="false"/>
    </style:style>
    <style:style style:name="P1035" style:family="paragraph" style:parent-style-name="Table_20_Paragraph">
      <style:paragraph-properties fo:margin-left="0.0591in" fo:margin-right="0in" fo:line-height="0.0835in"/>
    </style:style>
    <style:style style:name="P1036" style:family="paragraph" style:parent-style-name="Table_20_Paragraph">
      <style:paragraph-properties fo:margin-left="0.0799in" fo:margin-right="0in" fo:margin-top="0.0236in" fo:margin-bottom="0in" style:contextual-spacing="false" fo:line-height="0.0835in"/>
    </style:style>
    <style:style style:name="P1037" style:family="paragraph" style:parent-style-name="Table_20_Paragraph">
      <style:paragraph-properties fo:margin-left="0.0283in" fo:margin-right="0in" fo:text-align="center" style:justify-single-word="false"/>
    </style:style>
    <style:style style:name="P1038" style:family="paragraph" style:parent-style-name="Table_20_Paragraph">
      <style:paragraph-properties fo:margin-left="0.2953in" fo:margin-right="0in" fo:line-height="98%" fo:text-indent="-0.1291in" style:auto-text-indent="false"/>
    </style:style>
    <style:style style:name="P1039" style:family="paragraph" style:parent-style-name="Table_20_Paragraph">
      <style:paragraph-properties fo:margin-left="0.0075in" fo:margin-right="0.0016in" fo:text-align="center" style:justify-single-word="false"/>
    </style:style>
    <style:style style:name="P1040" style:family="paragraph" style:parent-style-name="Table_20_Paragraph">
      <style:paragraph-properties fo:margin-left="0.0472in" fo:margin-right="0in" fo:line-height="0.0835in"/>
    </style:style>
    <style:style style:name="P1041" style:family="paragraph" style:parent-style-name="Table_20_Paragraph">
      <style:paragraph-properties fo:margin-left="0.0555in" fo:margin-right="0in" fo:margin-top="0.0236in" fo:margin-bottom="0in" style:contextual-spacing="false" fo:line-height="0.0835in"/>
    </style:style>
    <style:style style:name="P1042" style:family="paragraph" style:parent-style-name="Table_20_Paragraph">
      <style:paragraph-properties fo:margin-left="0.1in" fo:margin-right="0in" fo:line-height="0.0827in"/>
    </style:style>
    <style:style style:name="P1043" style:family="paragraph" style:parent-style-name="Table_20_Paragraph">
      <style:paragraph-properties fo:margin-left="0.0283in" fo:margin-right="0.0236in" fo:text-align="center" style:justify-single-word="false"/>
    </style:style>
    <style:style style:name="P1044" style:family="paragraph" style:parent-style-name="Table_20_Paragraph">
      <style:paragraph-properties fo:margin-left="0.0307in" fo:margin-right="0in" fo:text-align="center" style:justify-single-word="false"/>
    </style:style>
    <style:style style:name="P1045" style:family="paragraph" style:parent-style-name="Table_20_Paragraph">
      <style:paragraph-properties fo:margin-left="0.0799in" fo:margin-right="0in" fo:line-height="0.0835in"/>
    </style:style>
    <style:style style:name="P1046" style:family="paragraph" style:parent-style-name="Table_20_Paragraph">
      <style:paragraph-properties fo:margin-left="0.0701in" fo:margin-right="0in" fo:margin-top="0.0236in" fo:margin-bottom="0in" style:contextual-spacing="false" fo:line-height="0.0835in"/>
    </style:style>
    <style:style style:name="P1047" style:family="paragraph" style:parent-style-name="Table_20_Paragraph">
      <style:paragraph-properties fo:margin-left="0.0071in" fo:margin-right="0in" fo:text-align="center" style:justify-single-word="false"/>
    </style:style>
    <style:style style:name="P1048" style:family="paragraph" style:parent-style-name="Table_20_Paragraph">
      <style:paragraph-properties fo:margin-left="0.1917in" fo:margin-right="0.0783in" fo:line-height="98%" fo:text-indent="-0.0283in" style:auto-text-indent="false"/>
    </style:style>
    <style:style style:name="P1049" style:family="paragraph" style:parent-style-name="Table_20_Paragraph">
      <style:paragraph-properties fo:margin-left="0.0075in" fo:margin-right="0in" fo:text-align="center" style:justify-single-word="false"/>
    </style:style>
    <style:style style:name="P1050" style:family="paragraph" style:parent-style-name="Table_20_Paragraph">
      <style:paragraph-properties fo:margin-left="0.0354in" fo:margin-right="0in" fo:margin-top="0.0236in" fo:margin-bottom="0in" style:contextual-spacing="false" fo:line-height="0.0835in"/>
    </style:style>
    <style:style style:name="P1051" style:family="paragraph" style:parent-style-name="Table_20_Paragraph">
      <style:paragraph-properties fo:margin-left="0.0472in" fo:margin-right="0in" fo:line-height="0.0827in"/>
    </style:style>
    <style:style style:name="P1052" style:family="paragraph" style:parent-style-name="Table_20_Paragraph">
      <style:paragraph-properties fo:margin-left="0.0354in" fo:margin-right="0in" fo:line-height="0.0827in"/>
    </style:style>
    <style:style style:name="P1053" style:family="paragraph" style:parent-style-name="Table_20_Paragraph">
      <style:paragraph-properties fo:margin-left="0.0346in" fo:margin-right="0in" fo:line-height="0.0827in"/>
    </style:style>
    <style:style style:name="P1054" style:family="paragraph" style:parent-style-name="Table_20_Paragraph">
      <style:paragraph-properties fo:margin-left="0.0283in" fo:margin-right="0.0228in" fo:text-align="center" style:justify-single-word="false"/>
    </style:style>
    <style:style style:name="P1055" style:family="paragraph" style:parent-style-name="Text_20_body">
      <style:paragraph-properties fo:margin-top="0.0063in" fo:margin-bottom="0in" style:contextual-spacing="false"/>
      <style:text-properties style:font-name="Verdana" fo:font-size="7.5pt" style:font-size-asian="7.5pt"/>
    </style:style>
    <style:style style:name="P1056" style:family="paragraph" style:parent-style-name="Standard">
      <style:paragraph-properties fo:margin-left="3.3583in" fo:margin-right="0in" fo:margin-top="0in" fo:margin-bottom="0in" style:contextual-spacing="false" fo:text-align="left" style:justify-single-word="false" fo:text-indent="0in" style:auto-text-indent="false"/>
    </style:style>
    <style:style style:name="P1057" style:family="paragraph" style:parent-style-name="Standard">
      <style:paragraph-properties fo:margin-left="1.698in" fo:margin-right="0in" fo:margin-top="0.0043in" fo:margin-bottom="0in" style:contextual-spacing="false" fo:text-align="left" style:justify-single-word="false" fo:text-indent="0in" style:auto-text-indent="false"/>
    </style:style>
    <style:style style:name="P1058" style:family="paragraph" style:parent-style-name="Text_20_body">
      <style:paragraph-properties fo:margin-top="0.011in" fo:margin-bottom="0in" style:contextual-spacing="false"/>
      <style:text-properties style:font-name="Verdana" fo:font-size="7.5pt" style:font-size-asian="7.5pt"/>
    </style:style>
    <style:style style:name="P1059" style:family="paragraph" style:parent-style-name="Standard">
      <style:paragraph-properties fo:margin-left="0in" fo:margin-right="0.2764in" fo:margin-top="0in" fo:margin-bottom="0in" style:contextual-spacing="false" fo:text-align="center" style:justify-single-word="false" fo:text-indent="0in" style:auto-text-indent="false"/>
    </style:style>
    <style:style style:name="P1060" style:family="paragraph" style:parent-style-name="Standard">
      <style:paragraph-properties fo:margin-left="0in" fo:margin-right="0.2744in" fo:margin-top="0in" fo:margin-bottom="0in" style:contextual-spacing="false" fo:text-align="center" style:justify-single-word="false" fo:text-indent="0in" style:auto-text-indent="false"/>
    </style:style>
    <style:style style:name="P1061" style:family="paragraph" style:parent-style-name="Standard">
      <style:paragraph-properties fo:margin-left="0in" fo:margin-right="0.2752in" fo:margin-top="0.0035in" fo:margin-bottom="0in" style:contextual-spacing="false" fo:text-align="center" style:justify-single-word="false" fo:text-indent="0in" style:auto-text-indent="false"/>
    </style:style>
    <style:style style:name="P1062" style:family="paragraph" style:parent-style-name="Text_20_body" style:master-page-name="Converted41">
      <style:paragraph-properties style:page-number="auto"/>
      <style:text-properties style:font-name="Verdana" fo:font-size="8.5pt" fo:font-weight="bold" style:font-size-asian="8.5pt" style:font-weight-asian="bold"/>
    </style:style>
    <style:style style:name="P1063" style:family="paragraph" style:parent-style-name="Text_20_body">
      <style:paragraph-properties fo:margin-top="0.05in" fo:margin-bottom="0in" style:contextual-spacing="false"/>
      <style:text-properties style:font-name="Verdana" fo:font-size="8.5pt" fo:font-weight="bold" style:font-size-asian="8.5pt" style:font-weight-asian="bold"/>
    </style:style>
    <style:style style:name="P1064" style:family="paragraph" style:parent-style-name="Standard">
      <style:paragraph-properties fo:margin-left="1.6717in" fo:margin-right="0in" fo:margin-top="0.0008in" fo:margin-bottom="0in" style:contextual-spacing="false" fo:text-align="left" style:justify-single-word="false" fo:text-indent="0in" style:auto-text-indent="false"/>
    </style:style>
    <style:style style:name="P1065" style:family="paragraph" style:parent-style-name="Heading_20_8">
      <style:paragraph-properties fo:margin-left="3.3319in" fo:margin-right="1.7382in" fo:margin-top="0.1409in" fo:margin-bottom="0in" style:contextual-spacing="false" fo:text-align="left" style:justify-single-word="false"/>
    </style:style>
    <style:style style:name="P1066" style:family="paragraph" style:parent-style-name="Standard">
      <style:paragraph-properties fo:margin-left="3.3319in" fo:margin-right="0in" fo:margin-top="0.1409in" fo:margin-bottom="0in" style:contextual-spacing="false" fo:line-height="0.1429in" fo:text-align="left" style:justify-single-word="false" fo:text-indent="0in" style:auto-text-indent="false">
        <style:tab-stops>
          <style:tab-stop style:position="3.6272in"/>
          <style:tab-stop style:position="4.6728in"/>
          <style:tab-stop style:position="5.6429in"/>
        </style:tab-stops>
      </style:paragraph-properties>
    </style:style>
    <style:style style:name="P1067" style:family="paragraph" style:parent-style-name="Standard">
      <style:paragraph-properties fo:margin-left="3.3319in" fo:margin-right="2.0516in" fo:margin-top="0in" fo:margin-bottom="0in" style:contextual-spacing="false" fo:text-align="left" style:justify-single-word="false" fo:text-indent="-0.0008in" style:auto-text-indent="false">
        <style:tab-stops>
          <style:tab-stop style:position="3.698in"/>
          <style:tab-stop style:position="4.0016in"/>
          <style:tab-stop style:position="4.4272in"/>
          <style:tab-stop style:position="4.6374in"/>
          <style:tab-stop style:position="4.939in"/>
          <style:tab-stop style:position="5.2272in"/>
          <style:tab-stop style:position="5.6783in"/>
        </style:tab-stops>
      </style:paragraph-properties>
    </style:style>
    <style:style style:name="P1068" style:family="paragraph" style:parent-style-name="Heading_20_8">
      <style:paragraph-properties fo:margin-left="3.3319in" fo:margin-right="0in" fo:margin-top="0.1362in" fo:margin-bottom="0in" style:contextual-spacing="false" fo:text-align="left" style:justify-single-word="false"/>
      <style:text-properties fo:letter-spacing="-0.0016in"/>
    </style:style>
    <style:style style:name="P1069" style:family="paragraph" style:parent-style-name="Standard">
      <style:paragraph-properties fo:margin-left="1.6717in" fo:margin-right="2.05in" fo:margin-top="0.1417in" fo:margin-bottom="0in" style:contextual-spacing="false" fo:text-align="justify" style:justify-single-word="false" fo:text-indent="1.6602in" style:auto-text-indent="false"/>
    </style:style>
    <style:style style:name="P1070" style:family="paragraph" style:parent-style-name="Standard">
      <style:paragraph-properties fo:margin-left="1.6717in" fo:margin-right="2.052in" fo:margin-top="0.1366in" fo:margin-bottom="0in" style:contextual-spacing="false" fo:text-align="justify" style:justify-single-word="false" fo:text-indent="1.6602in" style:auto-text-indent="false"/>
    </style:style>
    <style:style style:name="P1071" style:family="paragraph" style:parent-style-name="Standard">
      <style:paragraph-properties fo:margin-left="1.6717in" fo:margin-right="2.052in" fo:margin-top="0.1402in" fo:margin-bottom="0in" style:contextual-spacing="false" fo:text-align="justify" style:justify-single-word="false" fo:text-indent="1.6602in" style:auto-text-indent="false"/>
    </style:style>
    <style:style style:name="P1072" style:family="paragraph" style:parent-style-name="Standard">
      <style:paragraph-properties fo:margin-left="1.4417in" fo:margin-right="1.8228in" fo:margin-top="0in" fo:margin-bottom="0in" style:contextual-spacing="false" fo:text-align="center" style:justify-single-word="false" fo:text-indent="0in" style:auto-text-indent="false"/>
    </style:style>
    <style:style style:name="P1073" style:family="paragraph" style:parent-style-name="Heading_20_8">
      <style:paragraph-properties fo:margin-left="1.4453in" fo:margin-right="1.8228in" fo:line-height="0.1429in"/>
    </style:style>
    <style:style style:name="P1074" style:family="paragraph" style:parent-style-name="Standard">
      <style:paragraph-properties fo:margin-left="1.4453in" fo:margin-right="1.8228in" fo:margin-top="0in" fo:margin-bottom="0in" style:contextual-spacing="false" fo:line-height="0.1429in" fo:text-align="center" style:justify-single-word="false" fo:text-indent="0in" style:auto-text-indent="false"/>
    </style:style>
    <style:style style:name="P1075" style:family="paragraph" style:parent-style-name="Text_20_body" style:master-page-name="Converted42">
      <style:paragraph-properties style:page-number="auto"/>
      <style:text-properties style:font-name="Verdana" fo:font-size="8.5pt" fo:font-weight="bold" style:font-size-asian="8.5pt" style:font-weight-asian="bold"/>
    </style:style>
    <style:style style:name="P1076" style:family="paragraph" style:parent-style-name="Text_20_body">
      <style:paragraph-properties fo:margin-top="0.0453in" fo:margin-bottom="0in" style:contextual-spacing="false"/>
      <style:text-properties style:font-name="Verdana" fo:font-size="8.5pt" fo:font-weight="bold" style:font-size-asian="8.5pt" style:font-weight-asian="bold"/>
    </style:style>
    <style:style style:name="P1077" style:family="paragraph" style:parent-style-name="Standard">
      <style:paragraph-properties fo:margin-left="1.6374in" fo:margin-right="0in" fo:margin-top="0in" fo:margin-bottom="0in" style:contextual-spacing="false" fo:text-align="left" style:justify-single-word="false" fo:text-indent="0in" style:auto-text-indent="false"/>
    </style:style>
    <style:style style:name="P1078" style:family="paragraph" style:parent-style-name="Heading_20_8">
      <style:paragraph-properties fo:margin-left="3.3209in" fo:margin-right="2.0965in" fo:margin-top="0.1409in" fo:margin-bottom="0in" style:contextual-spacing="false" fo:text-align="justify" style:justify-single-word="false"/>
    </style:style>
    <style:style style:name="P1079" style:family="paragraph" style:parent-style-name="Standard">
      <style:paragraph-properties fo:margin-left="3.2929in" fo:margin-right="0in" fo:margin-top="0.1366in" fo:margin-bottom="0in" style:contextual-spacing="false" fo:line-height="0.1429in" fo:text-align="justify" style:justify-single-word="false" fo:text-indent="0in" style:auto-text-indent="false"/>
    </style:style>
    <style:style style:name="P1080" style:family="paragraph" style:parent-style-name="Standard">
      <style:paragraph-properties fo:margin-left="3.2937in" fo:margin-right="2.0972in" fo:margin-top="0in" fo:margin-bottom="0in" style:contextual-spacing="false" fo:text-align="justify" style:justify-single-word="false" fo:text-indent="-0.0008in" style:auto-text-indent="false"/>
    </style:style>
    <style:style style:name="P1081" style:family="paragraph" style:parent-style-name="Heading_20_8">
      <style:paragraph-properties fo:margin-left="0in" fo:margin-right="0.6409in" fo:margin-top="0.1354in" fo:margin-bottom="0in" style:contextual-spacing="false"/>
      <style:text-properties fo:letter-spacing="-0.0016in"/>
    </style:style>
    <style:style style:name="P1082" style:family="paragraph" style:parent-style-name="Standard">
      <style:paragraph-properties fo:margin-left="1.6374in" fo:margin-right="2.0965in" fo:margin-top="0.1402in" fo:margin-bottom="0in" style:contextual-spacing="false" fo:text-align="justify" style:justify-single-word="false" fo:text-indent="1.6555in" style:auto-text-indent="false"/>
    </style:style>
    <style:style style:name="P1083" style:family="paragraph" style:parent-style-name="Text_20_body">
      <style:paragraph-properties fo:margin-top="0.002in" fo:margin-bottom="0in" style:contextual-spacing="false"/>
      <style:text-properties style:font-name="Verdana"/>
    </style:style>
    <style:style style:name="P1084" style:family="paragraph" style:parent-style-name="Table_20_Paragraph">
      <style:paragraph-properties fo:margin-left="0.3925in" fo:margin-right="0in" fo:margin-top="0.0346in" fo:margin-bottom="0in" style:contextual-spacing="false"/>
    </style:style>
    <style:style style:name="P1085" style:family="paragraph" style:parent-style-name="Table_20_Paragraph">
      <style:paragraph-properties fo:margin-left="0.0055in" fo:margin-right="0.0252in" fo:margin-top="0.0346in" fo:margin-bottom="0in" style:contextual-spacing="false" fo:text-align="center" style:justify-single-word="false"/>
    </style:style>
    <style:style style:name="P1086" style:family="paragraph" style:parent-style-name="Table_20_Paragraph">
      <style:paragraph-properties fo:margin-left="0.0071in" fo:margin-right="0in" fo:margin-top="0.0346in" fo:margin-bottom="0in" style:contextual-spacing="false" fo:text-align="center" style:justify-single-word="false"/>
    </style:style>
    <style:style style:name="P1087" style:family="paragraph" style:parent-style-name="Table_20_Paragraph">
      <style:paragraph-properties fo:margin-left="0.2929in" fo:margin-right="0in" fo:margin-top="0.0346in" fo:margin-bottom="0in" style:contextual-spacing="false"/>
    </style:style>
    <style:style style:name="P1088" style:family="paragraph" style:parent-style-name="Table_20_Paragraph">
      <style:paragraph-properties fo:margin-left="0.0083in" fo:margin-right="0.0256in" fo:margin-top="0.0346in" fo:margin-bottom="0in" style:contextual-spacing="false" fo:text-align="center" style:justify-single-word="false"/>
    </style:style>
    <style:style style:name="P1089" style:family="paragraph" style:parent-style-name="Table_20_Paragraph">
      <style:paragraph-properties fo:margin-left="0.2453in" fo:margin-right="0in" fo:margin-top="0.0409in" fo:margin-bottom="0in" style:contextual-spacing="false" fo:line-height="98%" fo:text-indent="0.0736in" style:auto-text-indent="false"/>
    </style:style>
    <style:style style:name="P1090" style:family="paragraph" style:parent-style-name="Table_20_Paragraph">
      <style:paragraph-properties fo:margin-left="0.0252in" fo:margin-right="0.0193in" fo:margin-top="0.0807in" fo:margin-bottom="0in" style:contextual-spacing="false" fo:text-align="center" style:justify-single-word="false"/>
    </style:style>
    <style:style style:name="P1091" style:family="paragraph" style:parent-style-name="Table_20_Paragraph">
      <style:paragraph-properties fo:margin-left="0.0071in" fo:margin-right="0.0008in" fo:margin-top="0.0807in" fo:margin-bottom="0in" style:contextual-spacing="false" fo:text-align="center" style:justify-single-word="false"/>
    </style:style>
    <style:style style:name="P1092" style:family="paragraph" style:parent-style-name="Table_20_Paragraph">
      <style:paragraph-properties fo:margin-left="0.0575in" fo:margin-right="0in" fo:margin-top="0.0807in" fo:margin-bottom="0in" style:contextual-spacing="false"/>
    </style:style>
    <style:style style:name="P1093" style:family="paragraph" style:parent-style-name="Table_20_Paragraph">
      <style:paragraph-properties fo:margin-left="0.0701in" fo:margin-right="0in" fo:margin-top="0.0807in" fo:margin-bottom="0in" style:contextual-spacing="false"/>
    </style:style>
    <style:style style:name="P1094" style:family="paragraph" style:parent-style-name="Table_20_Paragraph">
      <style:paragraph-properties fo:margin-left="0.0256in" fo:margin-right="0.0173in" fo:margin-top="0.0807in" fo:margin-bottom="0in" style:contextual-spacing="false" fo:text-align="center" style:justify-single-word="false"/>
    </style:style>
    <style:style style:name="P1095" style:family="paragraph" style:parent-style-name="Standard">
      <style:paragraph-properties fo:margin-left="1.6374in" fo:margin-right="2.0953in" fo:margin-top="0.139in" fo:margin-bottom="0in" style:contextual-spacing="false" fo:text-align="justify" style:justify-single-word="false" fo:text-indent="1.6555in" style:auto-text-indent="false"/>
    </style:style>
    <style:style style:name="P1096" style:family="paragraph" style:parent-style-name="Standard">
      <style:paragraph-properties fo:margin-left="3.2929in" fo:margin-right="0in" fo:margin-top="0.1362in" fo:margin-bottom="0in" style:contextual-spacing="false" fo:line-height="0.1429in" fo:text-align="left" style:justify-single-word="false" fo:text-indent="0in" style:auto-text-indent="false"/>
    </style:style>
    <style:style style:name="P1097" style:family="paragraph" style:parent-style-name="Standard">
      <style:paragraph-properties fo:margin-left="1.6374in" fo:margin-right="0in" fo:margin-top="0in" fo:margin-bottom="0in" style:contextual-spacing="false" fo:line-height="0.1429in" fo:text-align="left" style:justify-single-word="false" fo:text-indent="0in" style:auto-text-indent="false"/>
    </style:style>
    <style:style style:name="P1098" style:family="paragraph" style:parent-style-name="Standard">
      <style:paragraph-properties fo:margin-left="0in" fo:margin-right="0.4602in" fo:margin-top="0in" fo:margin-bottom="0in" style:contextual-spacing="false" fo:text-align="center" style:justify-single-word="false" fo:text-indent="0in" style:auto-text-indent="false"/>
    </style:style>
    <style:style style:name="P1099" style:family="paragraph" style:parent-style-name="Text_20_body">
      <style:paragraph-properties fo:margin-top="0.139in" fo:margin-bottom="0in" style:contextual-spacing="false"/>
      <style:text-properties style:font-name="Verdana" fo:font-size="8.5pt" style:font-size-asian="8.5pt"/>
    </style:style>
    <style:style style:name="P1100" style:family="paragraph" style:parent-style-name="Heading_20_8">
      <style:paragraph-properties fo:margin-left="0in" fo:margin-right="0.4575in" fo:margin-top="0.0008in" fo:margin-bottom="0in" style:contextual-spacing="false" fo:line-height="0.1429in"/>
    </style:style>
    <style:style style:name="P1101" style:family="paragraph" style:parent-style-name="Standard">
      <style:paragraph-properties fo:margin-left="0in" fo:margin-right="0.4575in" fo:margin-top="0in" fo:margin-bottom="0in" style:contextual-spacing="false" fo:line-height="0.1429in" fo:text-align="center" style:justify-single-word="false" fo:text-indent="0in" style:auto-text-indent="false"/>
    </style:style>
    <style:style style:name="P1102" style:family="paragraph" style:parent-style-name="Text_20_body" style:master-page-name="Converted43">
      <style:paragraph-properties style:page-number="auto"/>
      <style:text-properties style:font-name="Verdana" fo:font-size="8.5pt" fo:font-weight="bold" style:font-size-asian="8.5pt" style:font-weight-asian="bold"/>
    </style:style>
    <style:style style:name="P1103" style:family="paragraph" style:parent-style-name="Standard">
      <style:paragraph-properties fo:margin-left="1.5075in" fo:margin-right="0in" fo:margin-top="0in" fo:margin-bottom="0in" style:contextual-spacing="false" fo:text-align="left" style:justify-single-word="false" fo:text-indent="0in" style:auto-text-indent="false"/>
    </style:style>
    <style:style style:name="P1104" style:family="paragraph" style:parent-style-name="Text_20_body">
      <style:paragraph-properties fo:margin-top="0.0035in" fo:margin-bottom="0in" style:contextual-spacing="false"/>
      <style:text-properties style:font-name="Verdana" fo:font-size="8.5pt" fo:font-weight="bold" style:font-size-asian="8.5pt" style:font-weight-asian="bold"/>
    </style:style>
    <style:style style:name="P1105" style:family="paragraph" style:parent-style-name="Heading_20_8">
      <style:paragraph-properties fo:margin-left="3.1992in" fo:margin-right="1.9417in" fo:line-height="101%" fo:text-align="justify" style:justify-single-word="false"/>
    </style:style>
    <style:style style:name="P1106" style:family="paragraph" style:parent-style-name="Standard">
      <style:paragraph-properties fo:margin-left="3.1992in" fo:margin-right="0in" fo:margin-top="0in" fo:margin-bottom="0in" style:contextual-spacing="false" fo:text-align="justify" style:justify-single-word="false" fo:text-indent="0in" style:auto-text-indent="false"/>
    </style:style>
    <style:style style:name="P1107" style:family="paragraph" style:parent-style-name="Standard">
      <style:paragraph-properties fo:margin-left="3.1992in" fo:margin-right="1.9398in" fo:margin-top="0.0016in" fo:margin-bottom="0in" style:contextual-spacing="false" fo:line-height="101%" fo:text-align="justify" style:justify-single-word="false" fo:text-indent="0in" style:auto-text-indent="false"/>
    </style:style>
    <style:style style:name="P1108" style:family="paragraph" style:parent-style-name="Heading_20_8">
      <style:paragraph-properties fo:margin-left="0in" fo:margin-right="0.8161in" fo:margin-top="0.139in" fo:margin-bottom="0in" style:contextual-spacing="false"/>
      <style:text-properties fo:letter-spacing="-0.0016in"/>
    </style:style>
    <style:style style:name="P1109" style:family="paragraph" style:parent-style-name="Standard">
      <style:paragraph-properties fo:margin-left="1.5075in" fo:margin-right="1.9402in" fo:margin-top="0in" fo:margin-bottom="0in" style:contextual-spacing="false" fo:line-height="101%" fo:text-align="justify" style:justify-single-word="false" fo:text-indent="1.6909in" style:auto-text-indent="false"/>
    </style:style>
    <style:style style:name="P1110" style:family="paragraph" style:parent-style-name="Text_20_body">
      <style:paragraph-properties fo:margin-top="0.0008in" fo:margin-bottom="0in" style:contextual-spacing="false"/>
      <style:text-properties style:font-name="Verdana" fo:font-size="8.5pt" style:font-size-asian="8.5pt"/>
    </style:style>
    <style:style style:name="P1111" style:family="paragraph" style:parent-style-name="Table_20_Paragraph">
      <style:paragraph-properties fo:margin-left="0.0028in" fo:margin-right="0in" fo:margin-top="0.0382in" fo:margin-bottom="0in" style:contextual-spacing="false" fo:text-align="center" style:justify-single-word="false"/>
    </style:style>
    <style:style style:name="P1112" style:family="paragraph" style:parent-style-name="Table_20_Paragraph">
      <style:paragraph-properties fo:margin-left="0.0028in" fo:margin-right="0.0016in" fo:margin-top="0.0382in" fo:margin-bottom="0in" style:contextual-spacing="false" fo:text-align="center" style:justify-single-word="false"/>
    </style:style>
    <style:style style:name="P1113" style:family="paragraph" style:parent-style-name="Table_20_Paragraph">
      <style:paragraph-properties fo:margin-top="0.0252in" fo:margin-bottom="0in" style:contextual-spacing="false"/>
      <style:text-properties fo:font-size="5pt" style:font-size-asian="5pt"/>
    </style:style>
    <style:style style:name="P1114" style:family="paragraph" style:parent-style-name="Table_20_Paragraph">
      <style:paragraph-properties fo:margin-left="0.0028in" fo:margin-right="0in" fo:text-align="center" style:justify-single-word="false"/>
    </style:style>
    <style:style style:name="P1115" style:family="paragraph" style:parent-style-name="Standard">
      <style:paragraph-properties fo:margin-left="1.5075in" fo:margin-right="1.9445in" fo:margin-top="0.1362in" fo:margin-bottom="0in" style:contextual-spacing="false" fo:line-height="101%" fo:text-align="justify" style:justify-single-word="false" fo:text-indent="1.6909in" style:auto-text-indent="false"/>
    </style:style>
    <style:style style:name="P1116" style:family="paragraph" style:parent-style-name="Standard">
      <style:paragraph-properties fo:margin-left="1.4402in" fo:margin-right="1.8728in" fo:margin-top="0in" fo:margin-bottom="0in" style:contextual-spacing="false" fo:text-align="center" style:justify-single-word="false" fo:text-indent="0in" style:auto-text-indent="false"/>
    </style:style>
    <style:style style:name="P1117" style:family="paragraph" style:parent-style-name="Heading_20_8">
      <style:paragraph-properties fo:margin-left="1.4402in" fo:margin-right="1.872in"/>
    </style:style>
    <style:style style:name="P1118" style:family="paragraph" style:parent-style-name="Standard">
      <style:paragraph-properties fo:margin-left="1.4402in" fo:margin-right="1.8736in" fo:margin-top="0.002in" fo:margin-bottom="0in" style:contextual-spacing="false" fo:text-align="center" style:justify-single-word="false" fo:text-indent="0in" style:auto-text-indent="false"/>
    </style:style>
    <style:style style:name="P1119" style:family="paragraph" style:parent-style-name="Text_20_body" style:master-page-name="Converted44">
      <style:paragraph-properties style:page-number="auto"/>
      <style:text-properties style:font-name="Verdana" fo:font-size="8.5pt" fo:font-weight="bold" style:font-size-asian="8.5pt" style:font-weight-asian="bold"/>
    </style:style>
    <style:style style:name="P1120" style:family="paragraph" style:parent-style-name="Standard">
      <style:paragraph-properties fo:margin-left="1.6555in" fo:margin-right="0in" fo:margin-top="0.0008in" fo:margin-bottom="0in" style:contextual-spacing="false" fo:text-align="left" style:justify-single-word="false" fo:text-indent="0in" style:auto-text-indent="false"/>
    </style:style>
    <style:style style:name="P1121" style:family="paragraph" style:parent-style-name="Heading_20_8">
      <style:paragraph-properties fo:margin-left="3.339in" fo:margin-right="2.0791in" fo:margin-top="0.1402in" fo:margin-bottom="0in" style:contextual-spacing="false" fo:text-align="justify" style:justify-single-word="false"/>
    </style:style>
    <style:style style:name="P1122" style:family="paragraph" style:parent-style-name="Standard">
      <style:paragraph-properties fo:margin-left="3.311in" fo:margin-right="0in" fo:margin-top="0.1366in" fo:margin-bottom="0in" style:contextual-spacing="false" fo:line-height="0.1429in" fo:text-align="justify" style:justify-single-word="false" fo:text-indent="0in" style:auto-text-indent="false"/>
    </style:style>
    <style:style style:name="P1123" style:family="paragraph" style:parent-style-name="Standard">
      <style:paragraph-properties fo:margin-left="3.311in" fo:margin-right="2.0783in" fo:margin-top="0in" fo:margin-bottom="0in" style:contextual-spacing="false" fo:text-align="justify" style:justify-single-word="false" fo:text-indent="0in" style:auto-text-indent="false"/>
    </style:style>
    <style:style style:name="P1124" style:family="paragraph" style:parent-style-name="Heading_20_8">
      <style:paragraph-properties fo:margin-left="0in" fo:margin-right="0.6063in" fo:margin-top="0.1346in" fo:margin-bottom="0in" style:contextual-spacing="false"/>
      <style:text-properties fo:letter-spacing="-0.0016in"/>
    </style:style>
    <style:style style:name="P1125" style:family="paragraph" style:parent-style-name="Standard">
      <style:paragraph-properties fo:margin-left="1.6555in" fo:margin-right="2.0783in" fo:margin-top="0.1409in" fo:margin-bottom="0in" style:contextual-spacing="false" fo:text-align="justify" style:justify-single-word="false" fo:text-indent="1.6555in" style:auto-text-indent="false"/>
    </style:style>
    <style:style style:name="P1126" style:family="paragraph" style:parent-style-name="Table_20_Paragraph">
      <style:paragraph-properties fo:margin-left="0.35in" fo:margin-right="0in" fo:margin-top="0.0346in" fo:margin-bottom="0in" style:contextual-spacing="false"/>
    </style:style>
    <style:style style:name="P1127" style:family="paragraph" style:parent-style-name="Table_20_Paragraph">
      <style:paragraph-properties fo:margin-left="0in" fo:margin-right="0.0201in" fo:margin-top="0.0346in" fo:margin-bottom="0in" style:contextual-spacing="false" fo:text-align="center" style:justify-single-word="false"/>
    </style:style>
    <style:style style:name="P1128" style:family="paragraph" style:parent-style-name="Table_20_Paragraph">
      <style:paragraph-properties fo:margin-left="0.0091in" fo:margin-right="0.0016in" fo:margin-top="0.0346in" fo:margin-bottom="0in" style:contextual-spacing="false" fo:text-align="center" style:justify-single-word="false"/>
    </style:style>
    <style:style style:name="P1129" style:family="paragraph" style:parent-style-name="Table_20_Paragraph">
      <style:paragraph-properties fo:margin-left="0.3102in" fo:margin-right="0in" fo:margin-top="0.0346in" fo:margin-bottom="0in" style:contextual-spacing="false"/>
    </style:style>
    <style:style style:name="P1130" style:family="paragraph" style:parent-style-name="Table_20_Paragraph">
      <style:paragraph-properties fo:margin-left="0.0126in" fo:margin-right="0.0256in" fo:margin-top="0.0346in" fo:margin-bottom="0in" style:contextual-spacing="false" fo:text-align="center" style:justify-single-word="false"/>
    </style:style>
    <style:style style:name="P1131" style:family="paragraph" style:parent-style-name="Table_20_Paragraph">
      <style:paragraph-properties fo:margin-left="0.4307in" fo:margin-right="0in" fo:margin-top="0.0409in" fo:margin-bottom="0in" style:contextual-spacing="false" fo:line-height="98%" fo:text-indent="-0.3575in" style:auto-text-indent="false"/>
    </style:style>
    <style:style style:name="P1132" style:family="paragraph" style:parent-style-name="Table_20_Paragraph">
      <style:paragraph-properties fo:margin-left="0.0543in" fo:margin-right="0in" fo:margin-top="0.0409in" fo:margin-bottom="0in" style:contextual-spacing="false" fo:line-height="98%" fo:text-indent="0.0646in" style:auto-text-indent="false"/>
    </style:style>
    <style:style style:name="P1133" style:family="paragraph" style:parent-style-name="Table_20_Paragraph">
      <style:paragraph-properties fo:margin-left="0.0091in" fo:margin-right="0in" fo:margin-top="0.0807in" fo:margin-bottom="0in" style:contextual-spacing="false" fo:text-align="center" style:justify-single-word="false"/>
    </style:style>
    <style:style style:name="P1134" style:family="paragraph" style:parent-style-name="Table_20_Paragraph">
      <style:paragraph-properties fo:margin-left="0.0874in" fo:margin-right="0in" fo:margin-top="0.0807in" fo:margin-bottom="0in" style:contextual-spacing="false"/>
    </style:style>
    <style:style style:name="P1135" style:family="paragraph" style:parent-style-name="Table_20_Paragraph">
      <style:paragraph-properties fo:margin-left="0.061in" fo:margin-right="0in" fo:margin-top="0.0807in" fo:margin-bottom="0in" style:contextual-spacing="false"/>
    </style:style>
    <style:style style:name="P1136" style:family="paragraph" style:parent-style-name="Table_20_Paragraph">
      <style:paragraph-properties fo:margin-left="0.0256in" fo:margin-right="0.0134in" fo:margin-top="0.0807in" fo:margin-bottom="0in" style:contextual-spacing="false" fo:text-align="center" style:justify-single-word="false"/>
    </style:style>
    <style:style style:name="P1137" style:family="paragraph" style:parent-style-name="Standard">
      <style:paragraph-properties fo:margin-left="1.6555in" fo:margin-right="2.0772in" fo:margin-top="0.1398in" fo:margin-bottom="0in" style:contextual-spacing="false" fo:text-align="justify" style:justify-single-word="false" fo:text-indent="1.6555in" style:auto-text-indent="false"/>
    </style:style>
    <style:style style:name="P1138" style:family="paragraph" style:parent-style-name="Standard">
      <style:paragraph-properties fo:margin-left="3.311in" fo:margin-right="0in" fo:margin-top="0.1354in" fo:margin-bottom="0in" style:contextual-spacing="false" fo:line-height="0.1429in" fo:text-align="left" style:justify-single-word="false" fo:text-indent="0in" style:auto-text-indent="false"/>
    </style:style>
    <style:style style:name="P1139" style:family="paragraph" style:parent-style-name="Standard">
      <style:paragraph-properties fo:margin-left="1.6555in" fo:margin-right="0in" fo:margin-top="0in" fo:margin-bottom="0in" style:contextual-spacing="false" fo:line-height="0.1429in" fo:text-align="left" style:justify-single-word="false" fo:text-indent="0in" style:auto-text-indent="false"/>
    </style:style>
    <style:style style:name="P1140" style:family="paragraph" style:parent-style-name="Standard">
      <style:paragraph-properties fo:margin-left="1.4402in" fo:margin-right="1.8646in" fo:margin-top="0in" fo:margin-bottom="0in" style:contextual-spacing="false" fo:text-align="center" style:justify-single-word="false" fo:text-indent="0in" style:auto-text-indent="false"/>
    </style:style>
    <style:style style:name="P1141" style:family="paragraph" style:parent-style-name="Heading_20_8">
      <style:paragraph-properties fo:margin-left="1.4402in" fo:margin-right="1.8634in" fo:line-height="0.1429in"/>
    </style:style>
    <style:style style:name="P1142" style:family="paragraph" style:parent-style-name="Heading_20_9">
      <style:paragraph-properties fo:margin-left="1.4402in" fo:margin-right="1.8634in" fo:margin-top="0in" fo:margin-bottom="0in" style:contextual-spacing="false" fo:line-height="0.1429in" fo:text-align="center" style:justify-single-word="false"/>
    </style:style>
    <style:style style:name="P1143" style:family="paragraph" style:parent-style-name="Text_20_body" style:master-page-name="Converted45">
      <style:paragraph-properties style:page-number="auto"/>
      <style:text-properties style:font-name="Verdana" fo:font-weight="bold" style:font-weight-asian="bold"/>
    </style:style>
    <style:style style:name="P1144" style:family="paragraph" style:parent-style-name="Text_20_body">
      <style:paragraph-properties fo:margin-top="0.1217in" fo:margin-bottom="0in" style:contextual-spacing="false"/>
      <style:text-properties style:font-name="Verdana" fo:font-weight="bold" style:font-weight-asian="bold"/>
    </style:style>
    <style:style style:name="P1145" style:family="paragraph" style:parent-style-name="Standard">
      <style:paragraph-properties fo:margin-left="0in" fo:margin-right="0.4693in" fo:margin-top="0in" fo:margin-bottom="0in" style:contextual-spacing="false" fo:text-align="center" style:justify-single-word="false" fo:text-indent="0in" style:auto-text-indent="false"/>
    </style:style>
    <style:style style:name="P1146" style:family="paragraph" style:parent-style-name="Text_20_body">
      <style:paragraph-properties fo:margin-top="0.0083in" fo:margin-bottom="0in" style:contextual-spacing="false"/>
      <style:text-properties fo:font-weight="bold" style:font-weight-asian="bold"/>
    </style:style>
    <style:style style:name="P1147" style:family="paragraph" style:parent-style-name="Text_20_body">
      <style:paragraph-properties fo:margin-left="1.2146in" fo:margin-right="1.6854in" fo:line-height="102%" fo:text-align="justify" style:justify-single-word="false"/>
    </style:style>
    <style:style style:name="P1148" style:family="paragraph" style:parent-style-name="Text_20_body">
      <style:paragraph-properties fo:margin-left="1.2146in" fo:margin-right="0in" fo:text-align="justify" style:justify-single-word="false"/>
    </style:style>
    <style:style style:name="P1149" style:family="paragraph" style:parent-style-name="Text_20_body">
      <style:paragraph-properties fo:margin-left="0in" fo:margin-right="0.4717in" fo:text-align="center" style:justify-single-word="false"/>
    </style:style>
    <style:style style:name="P1150" style:family="paragraph" style:parent-style-name="Text_20_body">
      <style:paragraph-properties fo:margin-left="0in" fo:margin-right="0.4693in" fo:margin-top="0.0028in" fo:margin-bottom="0in" style:contextual-spacing="false" fo:text-align="center" style:justify-single-word="false"/>
    </style:style>
    <style:style style:name="P1151" style:family="paragraph" style:parent-style-name="Text_20_body">
      <style:paragraph-properties fo:margin-top="0.0638in" fo:margin-bottom="0in" style:contextual-spacing="false"/>
    </style:style>
    <style:style style:name="P1152" style:family="paragraph" style:parent-style-name="Standard">
      <style:paragraph-properties fo:margin-left="0.9827in" fo:margin-right="4.9689in" fo:margin-top="0in" fo:margin-bottom="0in" style:contextual-spacing="false" style:line-height-at-least="0.2638in" fo:text-align="left" style:justify-single-word="false" fo:text-indent="0in" style:auto-text-indent="false"/>
    </style:style>
    <style:style style:name="P1153" style:family="paragraph" style:parent-style-name="Text_20_body">
      <style:paragraph-properties fo:margin-left="0.9827in" fo:margin-right="1.7382in" fo:margin-top="0.0055in" fo:margin-bottom="0in" style:contextual-spacing="false" fo:line-height="104%" fo:text-indent="-0.0008in" style:auto-text-indent="false"/>
    </style:style>
    <style:style style:name="P1154" style:family="paragraph" style:parent-style-name="Text_20_body">
      <style:paragraph-properties fo:margin-left="0.9827in" fo:margin-right="1.8457in" fo:line-height="104%" fo:text-align="justify" style:justify-single-word="false"/>
    </style:style>
    <style:style style:name="P1155" style:family="paragraph" style:parent-style-name="Standard">
      <style:paragraph-properties fo:margin-left="0.9827in" fo:margin-right="0in" fo:margin-top="0in" fo:margin-bottom="0in" style:contextual-spacing="false" fo:line-height="0.1252in" fo:text-align="justify" style:justify-single-word="false" fo:text-indent="0in" style:auto-text-indent="false"/>
    </style:style>
    <style:style style:name="P1156" style:family="paragraph" style:parent-style-name="Standard">
      <style:paragraph-properties fo:margin-left="0.9827in" fo:margin-right="0in" fo:margin-top="0.0043in" fo:margin-bottom="0in" style:contextual-spacing="false" fo:text-align="left" style:justify-single-word="false" fo:text-indent="0in" style:auto-text-indent="false"/>
    </style:style>
    <style:style style:name="P1157" style:family="paragraph" style:parent-style-name="Text_20_body">
      <style:paragraph-properties fo:margin-left="0.9827in" fo:margin-right="1.8465in" fo:margin-top="0.0047in" fo:margin-bottom="0in" style:contextual-spacing="false" fo:line-height="104%" fo:text-align="justify" style:justify-single-word="false"/>
    </style:style>
    <style:style style:name="P1158" style:family="paragraph" style:parent-style-name="Standard">
      <style:paragraph-properties fo:margin-left="0.9827in" fo:margin-right="0in" fo:margin-top="0in" fo:margin-bottom="0in" style:contextual-spacing="false" fo:line-height="0.1272in" fo:text-align="left" style:justify-single-word="false" fo:text-indent="0in" style:auto-text-indent="false"/>
    </style:style>
    <style:style style:name="P1159" style:family="paragraph" style:parent-style-name="Text_20_body" style:master-page-name="Converted46">
      <style:paragraph-properties style:page-number="auto"/>
      <style:text-properties fo:font-size="11pt" style:font-size-asian="11pt"/>
    </style:style>
    <style:style style:name="P1160" style:family="paragraph" style:parent-style-name="Text_20_body">
      <style:paragraph-properties fo:margin-top="0.0555in" fo:margin-bottom="0in" style:contextual-spacing="false"/>
      <style:text-properties fo:font-size="11pt" style:font-size-asian="11pt"/>
    </style:style>
    <style:style style:name="P1161" style:family="paragraph" style:parent-style-name="Heading_20_2">
      <style:paragraph-properties fo:margin-left="1.4402in" fo:margin-right="1.8327in" fo:margin-top="0.0008in" fo:margin-bottom="0in" style:contextual-spacing="false" fo:line-height="100%" fo:text-align="center" style:justify-single-word="false"/>
    </style:style>
    <style:style style:name="P1162" style:family="paragraph" style:parent-style-name="Standard">
      <style:paragraph-properties fo:margin-left="0.3937in" fo:margin-right="0.7846in" fo:margin-top="0.1819in" fo:margin-bottom="0in" style:contextual-spacing="false" fo:line-height="95%" fo:text-align="justify" style:justify-single-word="false" fo:text-indent="0in" style:auto-text-indent="false"/>
    </style:style>
    <style:style style:name="P1163" style:family="paragraph" style:parent-style-name="Standard">
      <style:paragraph-properties fo:margin-left="1.4402in" fo:margin-right="1.8319in" fo:margin-top="0.1807in" fo:margin-bottom="0in" style:contextual-spacing="false" fo:text-align="center" style:justify-single-word="false" fo:text-indent="0in" style:auto-text-indent="false"/>
    </style:style>
    <style:style style:name="P1164" style:family="paragraph" style:parent-style-name="Standard">
      <style:paragraph-properties fo:margin-left="1.4402in" fo:margin-right="1.8319in" fo:margin-top="0.1744in" fo:margin-bottom="0in" style:contextual-spacing="false" fo:line-height="0.1874in" fo:text-align="center" style:justify-single-word="false" fo:text-indent="0in" style:auto-text-indent="false"/>
    </style:style>
    <style:style style:name="P1165" style:family="paragraph" style:parent-style-name="Standard">
      <style:paragraph-properties fo:margin-left="1.4402in" fo:margin-right="1.8319in" fo:margin-top="0in" fo:margin-bottom="0in" style:contextual-spacing="false" fo:line-height="0.1874in" fo:text-align="center" style:justify-single-word="false" fo:text-indent="0in" style:auto-text-indent="false"/>
    </style:style>
    <style:style style:name="P1166" style:family="paragraph" style:parent-style-name="Text_20_body" style:master-page-name="Converted47">
      <style:paragraph-properties style:page-number="48"/>
      <style:text-properties style:font-name="Source Sans Pro" fo:font-size="11pt" fo:font-weight="bold" style:font-size-asian="11pt" style:font-weight-asian="bold"/>
    </style:style>
    <style:style style:name="P1167" style:family="paragraph" style:parent-style-name="Text_20_body">
      <style:paragraph-properties fo:margin-top="0.0744in" fo:margin-bottom="0in" style:contextual-spacing="false"/>
      <style:text-properties style:font-name="Source Sans Pro" fo:font-size="11pt" fo:font-weight="bold" style:font-size-asian="11pt" style:font-weight-asian="bold"/>
    </style:style>
    <style:style style:name="P1168" style:family="paragraph" style:parent-style-name="Standard">
      <style:paragraph-properties fo:margin-left="2.1181in" fo:margin-right="0in" fo:margin-top="0in" fo:margin-bottom="0in" style:contextual-spacing="false" fo:text-align="left" style:justify-single-word="false" fo:text-indent="0in" style:auto-text-indent="false"/>
    </style:style>
    <style:style style:name="P1169" style:family="paragraph" style:parent-style-name="Text_20_body">
      <style:text-properties style:font-name="Source Sans Pro" fo:font-weight="bold" style:font-weight-asian="bold"/>
    </style:style>
    <style:style style:name="P1170" style:family="paragraph" style:parent-style-name="Text_20_body">
      <style:paragraph-properties fo:margin-top="0.0016in" fo:margin-bottom="0in" style:contextual-spacing="false"/>
      <style:text-properties style:font-name="Source Sans Pro" fo:font-weight="bold" style:font-weight-asian="bold"/>
    </style:style>
    <style:style style:name="P1171" style:family="paragraph" style:parent-style-name="Text_20_body">
      <style:paragraph-properties fo:margin-left="1.4752in" fo:margin-right="1.648in" fo:margin-top="0.0008in" fo:margin-bottom="0in" style:contextual-spacing="false" fo:line-height="101%" fo:text-align="justify" style:justify-single-word="false" fo:text-indent="0.0028in" style:auto-text-indent="false"/>
    </style:style>
    <style:style style:name="P1172" style:family="paragraph" style:parent-style-name="Text_20_body" style:master-page-name="Converted48">
      <style:paragraph-properties style:page-number="auto"/>
    </style:style>
    <style:style style:name="P1173" style:family="paragraph" style:parent-style-name="Text_20_body">
      <style:paragraph-properties fo:margin-left="1.4756in" fo:margin-right="1.652in" fo:line-height="102%" fo:text-align="justify" style:justify-single-word="false" fo:text-indent="0.0035in" style:auto-text-indent="false"/>
    </style:style>
    <style:style style:name="P1174" style:family="paragraph" style:parent-style-name="Text_20_body">
      <style:paragraph-properties fo:margin-left="1.4783in" fo:margin-right="0in" fo:line-height="0.1126in" fo:text-align="justify" style:justify-single-word="false"/>
    </style:style>
    <style:style style:name="P1175" style:family="paragraph" style:parent-style-name="Text_20_body">
      <style:paragraph-properties fo:margin-left="1.4756in" fo:margin-right="1.6516in" fo:line-height="101%" fo:text-align="justify" style:justify-single-word="false"/>
    </style:style>
    <style:style style:name="P1176" style:family="paragraph" style:parent-style-name="Text_20_body">
      <style:text-properties fo:font-size="6pt" style:font-size-asian="6pt"/>
    </style:style>
    <style:style style:name="P1177" style:family="paragraph" style:parent-style-name="Text_20_body">
      <style:paragraph-properties fo:margin-top="0.0752in" fo:margin-bottom="0in" style:contextual-spacing="false"/>
      <style:text-properties fo:font-size="6pt" style:font-size-asian="6pt"/>
    </style:style>
    <style:style style:name="P1178" style:family="paragraph" style:parent-style-name="Text_20_body" style:master-page-name="Converted49">
      <style:paragraph-properties style:page-number="50"/>
      <style:text-properties style:font-name="Lato Black" fo:font-weight="bold" style:font-weight-asian="bold"/>
    </style:style>
    <style:style style:name="P1179" style:family="paragraph" style:parent-style-name="Text_20_body">
      <style:text-properties style:font-name="Lato Black" fo:font-weight="bold" style:font-weight-asian="bold"/>
    </style:style>
    <style:style style:name="P1180" style:family="paragraph" style:parent-style-name="Text_20_body">
      <style:paragraph-properties fo:margin-left="1.4563in" fo:margin-right="1.6319in" fo:line-height="102%" fo:text-align="justify" style:justify-single-word="false" fo:text-indent="0.0035in" style:auto-text-indent="false"/>
    </style:style>
    <style:style style:name="P1181" style:family="paragraph" style:parent-style-name="Text_20_body">
      <style:paragraph-properties fo:margin-left="1.4563in" fo:margin-right="1.6335in" fo:margin-top="0.0154in" fo:margin-bottom="0in" style:contextual-spacing="false" fo:line-height="102%" fo:text-align="justify" style:justify-single-word="false" fo:text-indent="0.0028in" style:auto-text-indent="false"/>
    </style:style>
    <style:style style:name="P1182" style:family="paragraph" style:parent-style-name="Text_20_body" style:master-page-name="Converted50">
      <style:paragraph-properties style:page-number="auto"/>
      <style:text-properties fo:font-size="10pt" style:font-size-asian="10pt"/>
    </style:style>
    <style:style style:name="P1183" style:family="paragraph" style:parent-style-name="Text_20_body">
      <style:paragraph-properties fo:margin-top="0.0839in" fo:margin-bottom="0in" style:contextual-spacing="false"/>
      <style:text-properties fo:font-size="10pt" style:font-size-asian="10pt"/>
    </style:style>
    <style:style style:name="P1184" style:family="paragraph" style:parent-style-name="Standard">
      <style:paragraph-properties fo:margin-left="1.4591in" fo:margin-right="0in" fo:line-height="100%" fo:text-indent="0in" style:auto-text-indent="false"/>
    </style:style>
    <style:style style:name="P1185" style:family="paragraph" style:parent-style-name="Text_20_body">
      <style:paragraph-properties fo:margin-top="0.1484in" fo:margin-bottom="0in" style:contextual-spacing="false"/>
      <style:text-properties fo:font-size="10pt" style:font-size-asian="10pt"/>
    </style:style>
    <style:style style:name="P1186" style:family="paragraph" style:parent-style-name="Text_20_body">
      <style:paragraph-properties fo:margin-top="0.0008in" fo:margin-bottom="0in" style:contextual-spacing="false"/>
      <style:text-properties fo:font-size="4.5pt" style:font-size-asian="4.5pt"/>
    </style:style>
    <style:style style:name="P1187" style:family="paragraph" style:parent-style-name="Text_20_body">
      <style:paragraph-properties fo:margin-top="0.0252in" fo:margin-bottom="0in" style:contextual-spacing="false"/>
      <style:text-properties fo:font-size="10pt" style:font-size-asian="10pt"/>
    </style:style>
    <style:style style:name="P1188" style:family="paragraph" style:parent-style-name="Table_20_Paragraph">
      <style:text-properties style:font-name="Arial" fo:font-size="10pt" style:font-size-asian="10pt"/>
    </style:style>
    <style:style style:name="P1189" style:family="paragraph" style:parent-style-name="Table_20_Paragraph">
      <style:paragraph-properties fo:margin-top="0.1472in" fo:margin-bottom="0.0008in" style:contextual-spacing="false"/>
      <style:text-properties style:font-name="Arial" fo:font-size="10pt" style:font-size-asian="10pt"/>
    </style:style>
    <style:style style:name="P1190" style:family="paragraph" style:parent-style-name="Table_20_Paragraph">
      <style:paragraph-properties fo:margin-left="0.1811in" fo:margin-right="0in" fo:line-height="0.0665in"/>
    </style:style>
    <style:style style:name="P1191" style:family="paragraph" style:parent-style-name="Table_20_Paragraph">
      <style:paragraph-properties fo:margin-top="0.0165in" fo:margin-bottom="0in" style:contextual-spacing="false"/>
      <style:text-properties style:font-name="Arial" fo:font-size="10pt" style:font-size-asian="10pt"/>
    </style:style>
    <style:style style:name="P1192" style:family="paragraph" style:parent-style-name="Table_20_Paragraph">
      <style:paragraph-properties fo:margin-left="0.3429in" fo:margin-right="0in"/>
    </style:style>
    <style:style style:name="P1193" style:family="paragraph" style:parent-style-name="Table_20_Paragraph">
      <style:paragraph-properties fo:margin-top="0.1382in" fo:margin-bottom="0in" style:contextual-spacing="false"/>
      <style:text-properties style:font-name="Arial" fo:font-size="10pt" style:font-size-asian="10pt"/>
    </style:style>
    <style:style style:name="P1194" style:family="paragraph" style:parent-style-name="Table_20_Paragraph">
      <style:paragraph-properties fo:margin-left="0.2693in" fo:margin-right="0in" fo:line-height="0.0665in"/>
    </style:style>
    <style:style style:name="P1195" style:family="paragraph" style:parent-style-name="Table_20_Paragraph">
      <style:paragraph-properties fo:margin-top="0.1374in" fo:margin-bottom="0in" style:contextual-spacing="false"/>
      <style:text-properties style:font-name="Arial" fo:font-size="10pt" style:font-size-asian="10pt"/>
    </style:style>
    <style:style style:name="P1196" style:family="paragraph" style:parent-style-name="Table_20_Paragraph">
      <style:paragraph-properties fo:margin-left="0.4929in" fo:margin-right="0in"/>
    </style:style>
    <style:style style:name="P1197" style:family="paragraph" style:parent-style-name="Table_20_Paragraph">
      <style:paragraph-properties fo:margin-top="0.0354in" fo:margin-bottom="0in" style:contextual-spacing="false"/>
      <style:text-properties style:font-name="Arial" fo:font-size="10pt" style:font-size-asian="10pt"/>
    </style:style>
    <style:style style:name="P1198" style:family="paragraph" style:parent-style-name="Table_20_Paragraph">
      <style:paragraph-properties fo:margin-left="0.5654in" fo:margin-right="0in" fo:line-height="0.0661in"/>
    </style:style>
    <style:style style:name="P1199" style:family="paragraph" style:parent-style-name="Table_20_Paragraph">
      <style:paragraph-properties fo:margin-top="0.1256in" fo:margin-bottom="0.0008in" style:contextual-spacing="false"/>
      <style:text-properties style:font-name="Arial" fo:font-size="10pt" style:font-size-asian="10pt"/>
    </style:style>
    <style:style style:name="P1200" style:family="paragraph" style:parent-style-name="Table_20_Paragraph">
      <style:paragraph-properties fo:margin-left="0.3547in" fo:margin-right="0in"/>
    </style:style>
    <style:style style:name="P1201" style:family="paragraph" style:parent-style-name="Table_20_Paragraph">
      <style:paragraph-properties fo:margin-top="0.0571in" fo:margin-bottom="0in" style:contextual-spacing="false"/>
      <style:text-properties style:font-name="Arial" fo:font-size="10pt" style:font-size-asian="10pt"/>
    </style:style>
    <style:style style:name="P1202" style:family="paragraph" style:parent-style-name="Table_20_Paragraph">
      <style:paragraph-properties fo:margin-left="0.7043in" fo:margin-right="0in" fo:line-height="0.0535in"/>
    </style:style>
    <style:style style:name="P1203" style:family="paragraph" style:parent-style-name="Table_20_Paragraph">
      <style:paragraph-properties fo:margin-top="0.0291in" fo:margin-bottom="0.0008in" style:contextual-spacing="false"/>
      <style:text-properties style:font-name="Arial" fo:font-size="10pt" style:font-size-asian="10pt"/>
    </style:style>
    <style:style style:name="P1204" style:family="paragraph" style:parent-style-name="Table_20_Paragraph">
      <style:paragraph-properties fo:margin-left="0.1402in" fo:margin-right="0in"/>
    </style:style>
    <style:style style:name="P1205" style:family="paragraph" style:parent-style-name="Table_20_Paragraph">
      <style:paragraph-properties fo:margin-top="0.0008in" fo:margin-bottom="0.0008in" style:contextual-spacing="false"/>
      <style:text-properties style:font-name="Arial" fo:font-size="5.5pt" style:font-size-asian="5.5pt"/>
    </style:style>
    <style:style style:name="P1206" style:family="paragraph" style:parent-style-name="Table_20_Paragraph">
      <style:paragraph-properties fo:margin-left="0.6161in" fo:margin-right="0in" fo:line-height="0.0673in"/>
    </style:style>
    <style:style style:name="P1207" style:family="paragraph" style:parent-style-name="Table_20_Paragraph">
      <style:paragraph-properties fo:margin-top="0.0772in" fo:margin-bottom="0in" style:contextual-spacing="false"/>
      <style:text-properties style:font-name="Arial" fo:font-size="10pt" style:font-size-asian="10pt"/>
    </style:style>
    <style:style style:name="P1208" style:family="paragraph" style:parent-style-name="Table_20_Paragraph">
      <style:paragraph-properties fo:margin-left="0.361in" fo:margin-right="0in"/>
    </style:style>
    <style:style style:name="P1209" style:family="paragraph" style:parent-style-name="Table_20_Paragraph">
      <style:paragraph-properties fo:margin-top="0.0339in" fo:margin-bottom="0in" style:contextual-spacing="false"/>
      <style:text-properties style:font-name="Arial" fo:font-size="10pt" style:font-size-asian="10pt"/>
    </style:style>
    <style:style style:name="P1210" style:family="paragraph" style:parent-style-name="Table_20_Paragraph">
      <style:paragraph-properties fo:margin-left="0.5945in" fo:margin-right="0in" fo:line-height="0.052in"/>
    </style:style>
    <style:style style:name="P1211" style:family="paragraph" style:parent-style-name="Table_20_Paragraph">
      <style:paragraph-properties fo:margin-top="0.0047in" fo:margin-bottom="0in" style:contextual-spacing="false"/>
      <style:text-properties style:font-name="Arial" fo:font-size="10pt" style:font-size-asian="10pt"/>
    </style:style>
    <style:style style:name="P1212" style:family="paragraph" style:parent-style-name="Table_20_Paragraph">
      <style:paragraph-properties fo:margin-left="0.5957in" fo:margin-right="0in"/>
    </style:style>
    <style:style style:name="P1213" style:family="paragraph" style:parent-style-name="Table_20_Paragraph">
      <style:paragraph-properties fo:margin-top="0.1339in" fo:margin-bottom="0in" style:contextual-spacing="false"/>
      <style:text-properties style:font-name="Arial" fo:font-size="10pt" style:font-size-asian="10pt"/>
    </style:style>
    <style:style style:name="P1214" style:family="paragraph" style:parent-style-name="Table_20_Paragraph">
      <style:paragraph-properties fo:margin-left="0.7126in" fo:margin-right="0in" fo:line-height="0.052in"/>
    </style:style>
    <style:style style:name="P1215" style:family="paragraph" style:parent-style-name="Table_20_Paragraph">
      <style:paragraph-properties fo:margin-top="0.1in" fo:margin-bottom="0in" style:contextual-spacing="false"/>
      <style:text-properties style:font-name="Arial" fo:font-size="10pt" style:font-size-asian="10pt"/>
    </style:style>
    <style:style style:name="P1216" style:family="paragraph" style:parent-style-name="Table_20_Paragraph">
      <style:paragraph-properties fo:margin-left="0.4118in" fo:margin-right="0in"/>
    </style:style>
    <style:style style:name="P1217" style:family="paragraph" style:parent-style-name="Table_20_Paragraph">
      <style:paragraph-properties fo:margin-top="0.039in" fo:margin-bottom="0in" style:contextual-spacing="false"/>
      <style:text-properties style:font-name="Arial" fo:font-size="10pt" style:font-size-asian="10pt"/>
    </style:style>
    <style:style style:name="P1218" style:family="paragraph" style:parent-style-name="Table_20_Paragraph">
      <style:paragraph-properties fo:margin-left="0.5055in" fo:margin-right="0in" fo:line-height="0.052in"/>
    </style:style>
    <style:style style:name="P1219" style:family="paragraph" style:parent-style-name="Text_20_body" style:master-page-name="Converted51">
      <style:paragraph-properties style:page-number="52"/>
      <style:text-properties fo:font-size="10pt" style:font-size-asian="10pt"/>
    </style:style>
    <style:style style:name="P1220" style:family="paragraph" style:parent-style-name="Text_20_body">
      <style:paragraph-properties fo:margin-top="0.1209in" fo:margin-bottom="0in" style:contextual-spacing="false"/>
      <style:text-properties fo:font-size="10pt" style:font-size-asian="10pt"/>
    </style:style>
    <style:style style:name="P1221" style:family="paragraph" style:parent-style-name="Standard">
      <style:paragraph-properties fo:margin-left="1.0189in" fo:margin-right="0in" fo:margin-top="0in" fo:margin-bottom="0in" style:contextual-spacing="false" fo:line-height="100%" fo:text-indent="0in" style:auto-text-indent="false"/>
    </style:style>
    <style:style style:name="P1222" style:family="paragraph" style:parent-style-name="Text_20_body" style:master-page-name="Converted52">
      <style:paragraph-properties style:page-number="auto"/>
      <style:text-properties fo:font-size="11pt" style:font-size-asian="11pt"/>
    </style:style>
    <style:style style:name="P1223" style:family="paragraph" style:parent-style-name="Text_20_body">
      <style:paragraph-properties fo:margin-top="0.0535in" fo:margin-bottom="0in" style:contextual-spacing="false"/>
      <style:text-properties fo:font-size="11pt" style:font-size-asian="11pt"/>
    </style:style>
    <style:style style:name="P1224" style:family="paragraph" style:parent-style-name="Heading_20_2">
      <style:paragraph-properties fo:margin-left="2.2756in" fo:margin-right="0in" fo:line-height="100%"/>
    </style:style>
    <style:style style:name="P1225" style:family="paragraph" style:parent-style-name="Text_20_body">
      <style:paragraph-properties fo:margin-top="0.0744in" fo:margin-bottom="0in" style:contextual-spacing="false"/>
      <style:text-properties style:font-name="Source Sans Pro" fo:font-weight="bold" style:font-weight-asian="bold"/>
    </style:style>
    <style:style style:name="P1226" style:family="paragraph" style:parent-style-name="Standard">
      <style:paragraph-properties fo:margin-left="1.6193in" fo:margin-right="2.0909in" fo:margin-top="0in" fo:margin-bottom="0in" style:contextual-spacing="false" fo:line-height="147%" fo:text-align="left" style:justify-single-word="false" fo:text-indent="0in" style:auto-text-indent="false"/>
    </style:style>
    <style:style style:name="P1227" style:family="paragraph" style:parent-style-name="Text_20_body">
      <style:text-properties style:font-name="Calibri1" fo:font-weight="bold" style:font-weight-asian="bold"/>
    </style:style>
    <style:style style:name="P1228" style:family="paragraph" style:parent-style-name="Text_20_body">
      <style:paragraph-properties fo:margin-top="0.0402in" fo:margin-bottom="0in" style:contextual-spacing="false"/>
      <style:text-properties style:font-name="Calibri1" fo:font-weight="bold" style:font-weight-asian="bold"/>
    </style:style>
    <style:style style:name="P1229" style:family="paragraph" style:parent-style-name="Standard">
      <style:paragraph-properties fo:margin-left="1.6193in" fo:margin-right="2.0102in" fo:margin-top="0in" fo:margin-bottom="0in" style:contextual-spacing="false" fo:line-height="119%" fo:text-align="justify" style:justify-single-word="false" fo:text-indent="0in" style:auto-text-indent="false"/>
    </style:style>
    <style:style style:name="P1230" style:family="paragraph" style:parent-style-name="Text_20_body">
      <style:paragraph-properties fo:margin-top="0.0083in" fo:margin-bottom="0in" style:contextual-spacing="false"/>
      <style:text-properties style:font-name="Calibri1" fo:font-size="2.5pt" style:font-size-asian="2.5pt"/>
    </style:style>
    <style:style style:name="P1231" style:family="paragraph" style:parent-style-name="Text_20_body" style:master-page-name="Converted53">
      <style:paragraph-properties style:page-number="auto"/>
      <style:text-properties style:font-name="Calibri1" fo:font-size="8.5pt" style:font-size-asian="8.5pt"/>
    </style:style>
    <style:style style:name="P1232" style:family="paragraph" style:parent-style-name="Text_20_body">
      <style:text-properties style:font-name="Calibri1" fo:font-size="8.5pt" style:font-size-asian="8.5pt"/>
    </style:style>
    <style:style style:name="P1233" style:family="paragraph" style:parent-style-name="Text_20_body">
      <style:paragraph-properties fo:margin-top="0.0634in" fo:margin-bottom="0in" style:contextual-spacing="false"/>
      <style:text-properties style:font-name="Calibri1" fo:font-size="8.5pt" style:font-size-asian="8.5pt"/>
    </style:style>
    <style:style style:name="P1234" style:family="paragraph" style:parent-style-name="Heading_20_9">
      <style:paragraph-properties fo:margin-left="0in" fo:margin-right="0.7453in" fo:margin-top="0.0008in" fo:margin-bottom="0in" style:contextual-spacing="false" fo:text-align="center" style:justify-single-word="false"/>
    </style:style>
    <style:style style:name="P1235" style:family="paragraph" style:parent-style-name="Text_20_body">
      <style:text-properties style:font-name="Times New Roman" fo:font-size="8.5pt" fo:font-weight="bold" style:font-size-asian="8.5pt" style:font-weight-asian="bold"/>
    </style:style>
    <style:style style:name="P1236" style:family="paragraph" style:parent-style-name="Text_20_body">
      <style:paragraph-properties fo:margin-top="0.0555in" fo:margin-bottom="0in" style:contextual-spacing="false"/>
      <style:text-properties style:font-name="Times New Roman" fo:font-size="8.5pt" fo:font-weight="bold" style:font-size-asian="8.5pt" style:font-weight-asian="bold"/>
    </style:style>
    <style:style style:name="P1237" style:family="paragraph" style:parent-style-name="Standard">
      <style:paragraph-properties fo:margin-left="1.4201in" fo:margin-right="2.1354in" fo:margin-top="0in" fo:margin-bottom="0in" style:contextual-spacing="false" fo:line-height="155%" fo:text-align="justify" style:justify-single-word="false" fo:text-indent="0in" style:auto-text-indent="false"/>
    </style:style>
    <style:style style:name="P1238" style:family="paragraph" style:parent-style-name="Text_20_body">
      <style:text-properties style:font-name="Times New Roman" fo:font-size="8.5pt" style:font-size-asian="8.5pt"/>
    </style:style>
    <style:style style:name="P1239" style:family="paragraph" style:parent-style-name="Text_20_body">
      <style:paragraph-properties fo:margin-top="0.0547in" fo:margin-bottom="0in" style:contextual-spacing="false"/>
      <style:text-properties style:font-name="Times New Roman" fo:font-size="8.5pt" style:font-size-asian="8.5pt"/>
    </style:style>
    <style:style style:name="P1240" style:family="paragraph" style:parent-style-name="Standard">
      <style:paragraph-properties fo:margin-left="3.1752in" fo:margin-right="0in" fo:margin-top="0in" fo:margin-bottom="0in" style:contextual-spacing="false" fo:text-align="left" style:justify-single-word="false" fo:text-indent="0in" style:auto-text-indent="false"/>
    </style:style>
    <style:style style:name="P1241" style:family="paragraph" style:parent-style-name="Text_20_body">
      <style:paragraph-properties fo:margin-top="0.1264in" fo:margin-bottom="0in" style:contextual-spacing="false"/>
      <style:text-properties style:font-name="Times New Roman" fo:font-size="8.5pt" style:font-size-asian="8.5pt"/>
    </style:style>
    <style:style style:name="P1242" style:family="paragraph" style:parent-style-name="Standard">
      <style:paragraph-properties fo:margin-left="0in" fo:margin-right="0.7445in" fo:margin-top="0in" fo:margin-bottom="0in" style:contextual-spacing="false" fo:text-align="center" style:justify-single-word="false" fo:text-indent="0in" style:auto-text-indent="false"/>
    </style:style>
    <style:style style:name="P1243" style:family="paragraph" style:parent-style-name="Standard">
      <style:paragraph-properties fo:margin-left="2.3209in" fo:margin-right="3.0661in" fo:margin-top="0.1327in" fo:margin-bottom="0in" style:contextual-spacing="false" fo:line-height="198%" fo:text-align="center" style:justify-single-word="false" fo:text-indent="0in" style:auto-text-indent="false"/>
    </style:style>
    <style:style style:name="P1244" style:family="paragraph" style:parent-style-name="Text_20_body" style:master-page-name="Converted54">
      <style:paragraph-properties fo:margin-top="0.1472in" fo:margin-bottom="0in" style:contextual-spacing="false" style:page-number="auto"/>
      <style:text-properties style:font-name="Times New Roman" fo:font-size="11pt" style:font-size-asian="11pt"/>
    </style:style>
    <style:style style:name="P1245" style:family="paragraph" style:parent-style-name="Heading_20_2">
      <style:paragraph-properties fo:margin-left="2.5835in" fo:margin-right="0in" fo:margin-top="0.0008in" fo:margin-bottom="0in" style:contextual-spacing="false" fo:line-height="100%"/>
    </style:style>
    <style:style style:name="P1246" style:family="paragraph" style:parent-style-name="Text_20_body">
      <style:text-properties style:font-name="Source Sans Pro" fo:font-size="10.5pt" fo:font-weight="bold" style:font-size-asian="10.5pt" style:font-weight-asian="bold"/>
    </style:style>
    <style:style style:name="P1247" style:family="paragraph" style:parent-style-name="Text_20_body">
      <style:paragraph-properties fo:margin-top="0.0547in" fo:margin-bottom="0in" style:contextual-spacing="false"/>
      <style:text-properties style:font-name="Source Sans Pro" fo:font-size="10.5pt" fo:font-weight="bold" style:font-size-asian="10.5pt" style:font-weight-asian="bold"/>
    </style:style>
    <style:style style:name="P1248" style:family="paragraph" style:parent-style-name="Text_20_body">
      <style:text-properties style:font-name="Times New Roman" fo:font-weight="bold" style:font-weight-asian="bold"/>
    </style:style>
    <style:style style:name="P1249" style:family="paragraph" style:parent-style-name="Text_20_body">
      <style:paragraph-properties fo:margin-top="0.0299in" fo:margin-bottom="0in" style:contextual-spacing="false"/>
      <style:text-properties style:font-name="Times New Roman" fo:font-weight="bold" style:font-weight-asian="bold"/>
    </style:style>
    <style:style style:name="P1250" style:family="paragraph" style:parent-style-name="Text_20_body">
      <style:paragraph-properties fo:margin-left="1.5819in" fo:margin-right="0in" fo:margin-top="0.0008in" fo:margin-bottom="0in" style:contextual-spacing="false"/>
      <style:text-properties fo:color="#000009" fo:letter-spacing="-0.0035in" style:text-scale="105%"/>
    </style:style>
    <style:style style:name="P1251" style:family="paragraph" style:parent-style-name="Text_20_body">
      <style:paragraph-properties fo:margin-top="0.0516in" fo:margin-bottom="0in" style:contextual-spacing="false"/>
    </style:style>
    <style:style style:name="P1252" style:family="paragraph" style:parent-style-name="Standard">
      <style:paragraph-properties fo:margin-left="1.5819in" fo:margin-right="0in" fo:margin-top="0in" fo:margin-bottom="0in" style:contextual-spacing="false" fo:text-align="justify" style:justify-single-word="false" fo:text-indent="0in" style:auto-text-indent="false"/>
    </style:style>
    <style:style style:name="P1253" style:family="paragraph" style:parent-style-name="Text_20_body">
      <style:paragraph-properties fo:margin-top="0.1083in" fo:margin-bottom="0in" style:contextual-spacing="false"/>
      <style:text-properties style:font-name="Times New Roman" fo:font-weight="bold" style:font-weight-asian="bold"/>
    </style:style>
    <style:style style:name="P1254" style:family="paragraph" style:parent-style-name="Standard">
      <style:paragraph-properties fo:margin-left="1.5819in" fo:margin-right="1.8992in" fo:margin-top="0.0008in" fo:margin-bottom="0in" style:contextual-spacing="false" fo:line-height="120%" fo:text-align="justify" style:justify-single-word="false" fo:text-indent="0in" style:auto-text-indent="false"/>
    </style:style>
    <style:style style:name="P1255" style:family="paragraph" style:parent-style-name="Standard">
      <style:paragraph-properties fo:margin-left="1.5819in" fo:margin-right="0in" fo:margin-top="0.0008in" fo:margin-bottom="0in" style:contextual-spacing="false" fo:text-align="left" style:justify-single-word="false" fo:text-indent="0in" style:auto-text-indent="false"/>
    </style:style>
    <style:style style:name="P1256" style:family="paragraph" style:parent-style-name="Text_20_body">
      <style:paragraph-properties fo:margin-top="0.0665in" fo:margin-bottom="0in" style:contextual-spacing="false"/>
    </style:style>
    <style:style style:name="P1257" style:family="paragraph" style:parent-style-name="Text_20_body">
      <style:paragraph-properties fo:margin-left="1.5819in" fo:margin-right="0in"/>
    </style:style>
    <style:style style:name="P1258" style:family="paragraph" style:parent-style-name="Text_20_body">
      <style:paragraph-properties fo:margin-top="0.1291in" fo:margin-bottom="0in" style:contextual-spacing="false"/>
      <style:text-properties fo:font-size="10pt" style:font-size-asian="10pt"/>
    </style:style>
    <style:style style:name="P1259" style:family="paragraph" style:parent-style-name="Standard">
      <style:paragraph-properties fo:margin-left="1.6717in" fo:margin-right="0in" fo:line-height="0.0138in" fo:text-indent="0in" style:auto-text-indent="false">
        <style:tab-stops>
          <style:tab-stop style:position="4.239in"/>
        </style:tab-stops>
      </style:paragraph-properties>
    </style:style>
    <style:style style:name="P1260" style:family="paragraph" style:parent-style-name="Standard">
      <style:paragraph-properties fo:margin-left="1.6634in" fo:margin-right="0in" fo:margin-top="0in" fo:margin-bottom="0in" style:contextual-spacing="false" fo:line-height="113%" fo:text-align="center" style:justify-single-word="false" fo:text-indent="0in" style:auto-text-indent="false"/>
    </style:style>
    <style:style style:name="P1261" style:family="paragraph" style:parent-style-name="Standard">
      <style:paragraph-properties fo:margin-left="0in" fo:margin-right="1.1035in" fo:margin-top="0.0016in" fo:margin-bottom="0in" style:contextual-spacing="false" fo:text-align="center" style:justify-single-word="false" fo:text-indent="0in" style:auto-text-indent="false" fo:break-before="column"/>
    </style:style>
    <style:style style:name="P1262" style:family="paragraph" style:parent-style-name="Text_20_body">
      <style:paragraph-properties fo:margin-left="0in" fo:margin-right="1.1035in" fo:margin-top="0.0047in" fo:margin-bottom="0in" style:contextual-spacing="false" fo:text-align="center" style:justify-single-word="false"/>
    </style:style>
    <style:style style:name="P1263" style:family="paragraph" style:parent-style-name="Text_20_body">
      <style:paragraph-properties fo:margin-top="0.0575in" fo:margin-bottom="0in" style:contextual-spacing="false"/>
      <style:text-properties fo:font-size="10pt" style:font-size-asian="10pt"/>
    </style:style>
    <style:style style:name="P1264" style:family="paragraph" style:parent-style-name="Standard">
      <style:paragraph-properties fo:margin-left="2.848in" fo:margin-right="0in" fo:line-height="0.0138in" fo:text-indent="0in" style:auto-text-indent="false"/>
    </style:style>
    <style:style style:name="P1265" style:family="paragraph" style:parent-style-name="Standard">
      <style:paragraph-properties fo:margin-left="0in" fo:margin-right="0.1283in" fo:margin-top="0in" fo:margin-bottom="0in" style:contextual-spacing="false" fo:text-align="center" style:justify-single-word="false" fo:text-indent="0in" style:auto-text-indent="false"/>
    </style:style>
    <style:style style:name="P1266" style:family="paragraph" style:parent-style-name="Text_20_body" style:master-page-name="Converted55">
      <style:paragraph-properties fo:margin-top="0.172in" fo:margin-bottom="0in" style:contextual-spacing="false" style:page-number="auto"/>
      <style:text-properties style:font-name="Times New Roman" fo:font-size="11pt" fo:font-weight="bold" style:font-size-asian="11pt" style:font-weight-asian="bold"/>
    </style:style>
    <style:style style:name="P1267" style:family="paragraph" style:parent-style-name="Heading_20_2">
      <style:paragraph-properties fo:margin-left="2.5882in" fo:margin-right="0in" fo:margin-top="0.0008in" fo:margin-bottom="0in" style:contextual-spacing="false" fo:line-height="100%"/>
    </style:style>
    <style:style style:name="P1268" style:family="paragraph" style:parent-style-name="Text_20_body">
      <style:paragraph-properties fo:margin-top="0.0744in" fo:margin-bottom="0in" style:contextual-spacing="false"/>
      <style:text-properties style:font-name="Source Sans Pro" fo:font-size="10pt" fo:font-weight="bold" style:font-size-asian="10pt" style:font-weight-asian="bold"/>
    </style:style>
    <style:style style:name="P1269" style:family="paragraph" style:parent-style-name="Text_20_body" style:master-page-name="Converted56">
      <style:paragraph-properties fo:margin-top="0.0772in" fo:margin-bottom="0in" style:contextual-spacing="false" style:page-number="auto"/>
      <style:text-properties style:font-name="Source Sans Pro" fo:font-size="11pt" fo:font-weight="bold" style:font-size-asian="11pt" style:font-weight-asian="bold"/>
    </style:style>
    <style:style style:name="P1270" style:family="paragraph" style:parent-style-name="Heading_20_2">
      <style:paragraph-properties fo:margin-left="1.9882in" fo:margin-right="0in" fo:margin-top="0.0008in" fo:margin-bottom="0in" style:contextual-spacing="false" fo:line-height="100%"/>
    </style:style>
    <style:style style:name="P1271" style:family="paragraph" style:parent-style-name="Text_20_body">
      <style:paragraph-properties fo:margin-top="0.0256in" fo:margin-bottom="0in" style:contextual-spacing="false"/>
      <style:text-properties style:font-name="Source Sans Pro" fo:font-weight="bold" style:font-weight-asian="bold"/>
    </style:style>
    <style:style style:name="P1272" style:family="paragraph" style:parent-style-name="Standard">
      <style:paragraph-properties fo:margin-left="1.389in" fo:margin-right="0in" fo:margin-top="0in" fo:margin-bottom="0in" style:contextual-spacing="false" fo:text-align="left" style:justify-single-word="false" fo:text-indent="0in" style:auto-text-indent="false"/>
    </style:style>
    <style:style style:name="P1273" style:family="paragraph" style:parent-style-name="Text_20_body">
      <style:paragraph-properties fo:margin-top="0.1035in" fo:margin-bottom="0in" style:contextual-spacing="false"/>
      <style:text-properties style:font-name="Times New Roman" fo:font-weight="bold" style:font-weight-asian="bold"/>
    </style:style>
    <style:style style:name="P1274" style:family="paragraph" style:parent-style-name="Text_20_body">
      <style:paragraph-properties fo:margin-left="0.948in" fo:margin-right="1.2965in" fo:margin-top="0.0008in" fo:margin-bottom="0in" style:contextual-spacing="false" fo:line-height="176%" fo:text-align="justify" style:justify-single-word="false"/>
    </style:style>
    <style:style style:name="P1275" style:family="paragraph" style:parent-style-name="Text_20_body">
      <style:paragraph-properties fo:margin-top="0.0382in" fo:margin-bottom="0in" style:contextual-spacing="false"/>
      <style:text-properties style:font-name="Times New Roman"/>
    </style:style>
    <style:style style:name="P1276" style:family="paragraph" style:parent-style-name="Text_20_body">
      <style:paragraph-properties fo:margin-left="0.948in" fo:margin-right="1.3008in" fo:line-height="176%" fo:text-align="justify" style:justify-single-word="false"/>
    </style:style>
    <style:style style:name="P1277" style:family="paragraph" style:parent-style-name="Text_20_body">
      <style:paragraph-properties fo:margin-top="0.039in" fo:margin-bottom="0in" style:contextual-spacing="false"/>
      <style:text-properties style:font-name="Times New Roman"/>
    </style:style>
    <style:style style:name="P1278" style:family="paragraph" style:parent-style-name="Text_20_body">
      <style:paragraph-properties fo:margin-left="0.948in" fo:margin-right="1.2957in" fo:margin-top="0.0008in" fo:margin-bottom="0in" style:contextual-spacing="false" fo:line-height="176%" fo:text-align="justify" style:justify-single-word="false"/>
    </style:style>
    <style:style style:name="P1279" style:family="paragraph" style:parent-style-name="Text_20_body">
      <style:paragraph-properties fo:margin-left="0.948in" fo:margin-right="1.2972in" fo:margin-top="0.0008in" fo:margin-bottom="0in" style:contextual-spacing="false" fo:line-height="176%" fo:text-align="justify" style:justify-single-word="false"/>
    </style:style>
    <style:style style:name="P1280" style:family="paragraph" style:parent-style-name="Text_20_body">
      <style:paragraph-properties fo:margin-top="0.1571in" fo:margin-bottom="0in" style:contextual-spacing="false"/>
      <style:text-properties style:font-name="Times New Roman" fo:font-size="10pt" style:font-size-asian="10pt"/>
    </style:style>
    <style:style style:name="P1281" style:family="paragraph" style:parent-style-name="Text_20_body">
      <style:paragraph-properties fo:margin-left="1.4811in" fo:margin-right="1.8228in" fo:margin-top="0.0953in" fo:margin-bottom="0in" style:contextual-spacing="false" fo:text-align="center" style:justify-single-word="false"/>
    </style:style>
    <style:style style:name="P1282" style:family="paragraph" style:parent-style-name="Text_20_body">
      <style:paragraph-properties fo:margin-top="0.0016in" fo:margin-bottom="0in" style:contextual-spacing="false"/>
      <style:text-properties style:font-name="Times New Roman" fo:font-size="7pt" style:font-size-asian="7pt"/>
    </style:style>
    <style:style style:name="P1283" style:family="paragraph" style:parent-style-name="Table_20_Paragraph">
      <style:paragraph-properties fo:margin-left="0.0075in" fo:margin-right="0.0016in" fo:margin-top="0.0953in" fo:margin-bottom="0in" style:contextual-spacing="false" fo:text-align="center" style:justify-single-word="false"/>
    </style:style>
    <style:style style:name="P1284" style:family="paragraph" style:parent-style-name="Table_20_Paragraph">
      <style:paragraph-properties fo:margin-left="0.0016in" fo:margin-right="0.0016in" fo:margin-top="0.0953in" fo:margin-bottom="0in" style:contextual-spacing="false" fo:text-align="center" style:justify-single-word="false"/>
    </style:style>
    <style:style style:name="P1285" style:family="paragraph" style:parent-style-name="Table_20_Paragraph">
      <style:paragraph-properties fo:margin-left="0in" fo:margin-right="0.0008in" fo:margin-top="0.0953in" fo:margin-bottom="0in" style:contextual-spacing="false" fo:text-align="center" style:justify-single-word="false"/>
    </style:style>
    <style:style style:name="P1286" style:family="paragraph" style:parent-style-name="Table_20_Paragraph">
      <style:paragraph-properties fo:margin-left="0.0008in" fo:margin-right="0.0008in" fo:margin-top="0.0953in" fo:margin-bottom="0in" style:contextual-spacing="false" fo:text-align="center" style:justify-single-word="false"/>
    </style:style>
    <style:style style:name="P1287" style:family="paragraph" style:parent-style-name="Table_20_Paragraph">
      <style:paragraph-properties fo:margin-left="0in" fo:margin-right="0.0035in" fo:margin-top="0.0953in" fo:margin-bottom="0in" style:contextual-spacing="false" fo:text-align="center" style:justify-single-word="false"/>
    </style:style>
    <style:style style:name="P1288" style:family="paragraph" style:parent-style-name="Table_20_Paragraph">
      <style:paragraph-properties fo:margin-left="0.0075in" fo:margin-right="0.0008in" fo:margin-top="0.0937in" fo:margin-bottom="0in" style:contextual-spacing="false" fo:text-align="center" style:justify-single-word="false"/>
    </style:style>
    <style:style style:name="P1289" style:family="paragraph" style:parent-style-name="Table_20_Paragraph">
      <style:paragraph-properties fo:margin-left="0.0016in" fo:margin-right="0in" fo:margin-top="0.0937in" fo:margin-bottom="0in" style:contextual-spacing="false" fo:text-align="center" style:justify-single-word="false"/>
    </style:style>
    <style:style style:name="P1290" style:family="paragraph" style:parent-style-name="Table_20_Paragraph">
      <style:paragraph-properties fo:margin-left="0.0008in" fo:margin-right="0.0008in" fo:margin-top="0.0937in" fo:margin-bottom="0in" style:contextual-spacing="false" fo:text-align="center" style:justify-single-word="false"/>
    </style:style>
    <style:style style:name="P1291" style:family="paragraph" style:parent-style-name="Table_20_Paragraph">
      <style:paragraph-properties fo:margin-left="0in" fo:margin-right="0.0008in" fo:margin-top="0.0937in" fo:margin-bottom="0in" style:contextual-spacing="false" fo:text-align="center" style:justify-single-word="false"/>
    </style:style>
    <style:style style:name="P1292" style:family="paragraph" style:parent-style-name="Table_20_Paragraph">
      <style:paragraph-properties fo:margin-left="0.0016in" fo:margin-right="0.0035in" fo:margin-top="0.0937in" fo:margin-bottom="0in" style:contextual-spacing="false" fo:text-align="center" style:justify-single-word="false"/>
    </style:style>
    <style:style style:name="P1293" style:family="paragraph" style:parent-style-name="Table_20_Paragraph">
      <style:paragraph-properties fo:margin-left="0.0075in" fo:margin-right="0in" fo:margin-top="0.0953in" fo:margin-bottom="0in" style:contextual-spacing="false" fo:text-align="center" style:justify-single-word="false"/>
    </style:style>
    <style:style style:name="P1294" style:family="paragraph" style:parent-style-name="Table_20_Paragraph">
      <style:paragraph-properties fo:margin-left="0.0016in" fo:margin-right="0in" fo:margin-top="0.0953in" fo:margin-bottom="0in" style:contextual-spacing="false" fo:text-align="center" style:justify-single-word="false"/>
    </style:style>
    <style:style style:name="P1295" style:family="paragraph" style:parent-style-name="Table_20_Paragraph">
      <style:paragraph-properties fo:margin-left="0.0016in" fo:margin-right="0.0035in" fo:margin-top="0.0953in" fo:margin-bottom="0in" style:contextual-spacing="false" fo:text-align="center" style:justify-single-word="false"/>
    </style:style>
    <style:style style:name="P1296" style:family="paragraph" style:parent-style-name="Table_20_Paragraph">
      <style:paragraph-properties fo:margin-left="0.0075in" fo:margin-right="0.002in" fo:margin-top="0.0953in" fo:margin-bottom="0in" style:contextual-spacing="false" fo:text-align="center" style:justify-single-word="false"/>
    </style:style>
    <style:style style:name="P1297" style:family="paragraph" style:parent-style-name="Table_20_Paragraph">
      <style:paragraph-properties fo:margin-left="0.0075in" fo:margin-right="0.0008in" fo:margin-top="0.0953in" fo:margin-bottom="0in" style:contextual-spacing="false" fo:text-align="center" style:justify-single-word="false"/>
    </style:style>
    <style:style style:name="P1298" style:family="paragraph" style:parent-style-name="Table_20_Paragraph">
      <style:paragraph-properties fo:margin-left="0.0075in" fo:margin-right="0.0008in" fo:margin-top="0.0937in" fo:margin-bottom="0in" style:contextual-spacing="false" fo:line-height="0.1138in" fo:text-align="center" style:justify-single-word="false"/>
    </style:style>
    <style:style style:name="P1299" style:family="paragraph" style:parent-style-name="Table_20_Paragraph">
      <style:paragraph-properties fo:margin-left="0.0016in" fo:margin-right="0in" fo:margin-top="0.0937in" fo:margin-bottom="0in" style:contextual-spacing="false" fo:line-height="0.1138in" fo:text-align="center" style:justify-single-word="false"/>
    </style:style>
    <style:style style:name="P1300" style:family="paragraph" style:parent-style-name="Table_20_Paragraph">
      <style:paragraph-properties fo:margin-left="0.0008in" fo:margin-right="0.0008in" fo:margin-top="0.0937in" fo:margin-bottom="0in" style:contextual-spacing="false" fo:line-height="0.1138in" fo:text-align="center" style:justify-single-word="false"/>
    </style:style>
    <style:style style:name="P1301" style:family="paragraph" style:parent-style-name="Table_20_Paragraph">
      <style:paragraph-properties fo:margin-left="0in" fo:margin-right="0.0008in" fo:margin-top="0.0937in" fo:margin-bottom="0in" style:contextual-spacing="false" fo:line-height="0.1138in" fo:text-align="center" style:justify-single-word="false"/>
    </style:style>
    <style:style style:name="P1302" style:family="paragraph" style:parent-style-name="Table_20_Paragraph">
      <style:paragraph-properties fo:margin-left="0.0016in" fo:margin-right="0.0035in" fo:margin-top="0.0937in" fo:margin-bottom="0in" style:contextual-spacing="false" fo:line-height="0.1138in" fo:text-align="center" style:justify-single-word="false"/>
    </style:style>
    <style:style style:name="P1303" style:family="paragraph" style:parent-style-name="Text_20_body" style:master-page-name="Converted57">
      <style:paragraph-properties fo:margin-top="0.1543in" fo:margin-bottom="0in" style:contextual-spacing="false" style:page-number="auto"/>
      <style:text-properties style:font-name="Times New Roman" fo:font-size="10pt" style:font-size-asian="10pt"/>
    </style:style>
    <style:style style:name="P1304" style:family="paragraph" style:parent-style-name="Table_20_Paragraph">
      <style:text-properties style:font-name="Times New Roman" fo:font-size="8pt" style:font-size-asian="8pt"/>
    </style:style>
    <style:style style:name="P1305" style:family="paragraph" style:parent-style-name="Table_20_Paragraph">
      <style:paragraph-properties fo:margin-top="0.0047in" fo:margin-bottom="0in" style:contextual-spacing="false"/>
      <style:text-properties style:font-name="Times New Roman" fo:font-size="7.5pt" style:font-size-asian="7.5pt"/>
    </style:style>
    <style:style style:name="P1306" style:family="paragraph" style:parent-style-name="Table_20_Paragraph">
      <style:paragraph-properties fo:margin-left="0.2862in" fo:margin-right="0in" fo:line-height="0.0772in"/>
    </style:style>
    <style:style style:name="P1307" style:family="paragraph" style:parent-style-name="Table_20_Paragraph">
      <style:paragraph-properties fo:margin-left="0.2264in" fo:margin-right="0in" fo:line-height="0.0772in"/>
    </style:style>
    <style:style style:name="P1308" style:family="paragraph" style:parent-style-name="Table_20_Paragraph">
      <style:paragraph-properties fo:margin-left="0.2319in" fo:margin-right="0in" fo:line-height="0.0772in"/>
    </style:style>
    <style:style style:name="P1309" style:family="paragraph" style:parent-style-name="Table_20_Paragraph">
      <style:paragraph-properties fo:margin-left="0.2791in" fo:margin-right="0in" fo:line-height="0.0772in"/>
    </style:style>
    <style:style style:name="P1310" style:family="paragraph" style:parent-style-name="Table_20_Paragraph">
      <style:paragraph-properties fo:margin-left="0.4217in" fo:margin-right="0in" fo:line-height="0.0772in"/>
    </style:style>
    <style:style style:name="P1311" style:family="paragraph" style:parent-style-name="Table_20_Paragraph">
      <style:paragraph-properties fo:margin-top="0.0063in" fo:margin-bottom="0in" style:contextual-spacing="false"/>
      <style:text-properties style:font-name="Times New Roman" fo:font-size="7.5pt" style:font-size-asian="7.5pt"/>
    </style:style>
    <style:style style:name="P1312" style:family="paragraph" style:parent-style-name="Table_20_Paragraph">
      <style:paragraph-properties fo:margin-left="0.261in" fo:margin-right="0in" fo:line-height="0.0937in"/>
    </style:style>
    <style:style style:name="P1313" style:family="paragraph" style:parent-style-name="Table_20_Paragraph">
      <style:paragraph-properties fo:margin-left="0.2319in" fo:margin-right="0in" fo:line-height="0.0764in"/>
    </style:style>
    <style:style style:name="P1314" style:family="paragraph" style:parent-style-name="Table_20_Paragraph">
      <style:paragraph-properties fo:margin-top="0.0035in" fo:margin-bottom="0in" style:contextual-spacing="false"/>
      <style:text-properties style:font-name="Times New Roman" fo:font-size="7.5pt" style:font-size-asian="7.5pt"/>
    </style:style>
    <style:style style:name="P1315" style:family="paragraph" style:parent-style-name="Table_20_Paragraph">
      <style:paragraph-properties fo:margin-left="0.2819in" fo:margin-right="0in" fo:line-height="0.0764in"/>
    </style:style>
    <style:style style:name="P1316" style:family="paragraph" style:parent-style-name="Table_20_Paragraph">
      <style:paragraph-properties fo:margin-left="0.2264in" fo:margin-right="0in" fo:line-height="0.0764in"/>
    </style:style>
    <style:style style:name="P1317" style:family="paragraph" style:parent-style-name="Table_20_Paragraph">
      <style:paragraph-properties fo:margin-left="0.2791in" fo:margin-right="0in" fo:line-height="0.0764in"/>
    </style:style>
    <style:style style:name="P1318" style:family="paragraph" style:parent-style-name="Table_20_Paragraph">
      <style:paragraph-properties fo:margin-left="0.4217in" fo:margin-right="0in" fo:line-height="0.0764in"/>
    </style:style>
    <style:style style:name="P1319" style:family="paragraph" style:parent-style-name="Table_20_Paragraph">
      <style:paragraph-properties fo:margin-left="0.2862in" fo:margin-right="0in" fo:line-height="0.0764in"/>
    </style:style>
    <style:style style:name="P1320" style:family="paragraph" style:parent-style-name="Table_20_Paragraph">
      <style:paragraph-properties fo:margin-left="0.2583in" fo:margin-right="0in" fo:line-height="0.0764in"/>
    </style:style>
    <style:style style:name="P1321" style:family="paragraph" style:parent-style-name="Table_20_Paragraph">
      <style:paragraph-properties fo:margin-left="0.2764in" fo:margin-right="0in" fo:line-height="0.0937in"/>
    </style:style>
    <style:style style:name="P1322" style:family="paragraph" style:parent-style-name="Table_20_Paragraph">
      <style:paragraph-properties fo:margin-left="0.2917in" fo:margin-right="0in" fo:line-height="0.0764in"/>
    </style:style>
    <style:style style:name="P1323" style:family="paragraph" style:parent-style-name="Table_20_Paragraph">
      <style:paragraph-properties fo:margin-left="0.2874in" fo:margin-right="0in" fo:line-height="0.0772in"/>
    </style:style>
    <style:style style:name="P1324" style:family="paragraph" style:parent-style-name="Table_20_Paragraph">
      <style:paragraph-properties fo:margin-left="0.4201in" fo:margin-right="0in" fo:line-height="0.0772in"/>
    </style:style>
    <style:style style:name="P1325" style:family="paragraph" style:parent-style-name="Table_20_Paragraph">
      <style:paragraph-properties fo:margin-left="0.289in" fo:margin-right="0in" fo:line-height="0.0764in"/>
    </style:style>
    <style:style style:name="P1326" style:family="paragraph" style:parent-style-name="Table_20_Paragraph">
      <style:paragraph-properties fo:margin-left="0.2819in" fo:margin-right="0in" fo:line-height="0.0772in"/>
    </style:style>
    <style:style style:name="P1327" style:family="paragraph" style:parent-style-name="Table_20_Paragraph">
      <style:paragraph-properties fo:margin-left="0.2902in" fo:margin-right="0in" fo:line-height="0.0764in"/>
    </style:style>
    <style:style style:name="P1328" style:family="paragraph" style:parent-style-name="Table_20_Paragraph">
      <style:paragraph-properties fo:margin-left="0.2807in" fo:margin-right="0in" fo:line-height="0.0764in"/>
    </style:style>
    <style:style style:name="P1329" style:family="paragraph" style:parent-style-name="Table_20_Paragraph">
      <style:paragraph-properties fo:margin-left="0.2693in" fo:margin-right="0in" fo:line-height="0.0764in"/>
    </style:style>
    <style:style style:name="P1330" style:family="paragraph" style:parent-style-name="Table_20_Paragraph">
      <style:paragraph-properties fo:margin-left="0.4201in" fo:margin-right="0in" fo:line-height="0.0764in"/>
    </style:style>
    <style:style style:name="P1331" style:family="paragraph" style:parent-style-name="Table_20_Paragraph">
      <style:paragraph-properties fo:margin-left="0.2709in" fo:margin-right="0in" fo:line-height="0.0764in"/>
    </style:style>
    <style:style style:name="P1332" style:family="paragraph" style:parent-style-name="Table_20_Paragraph">
      <style:paragraph-properties fo:margin-left="0.2807in" fo:margin-right="0in" fo:line-height="0.0772in"/>
    </style:style>
    <style:style style:name="P1333" style:family="paragraph" style:parent-style-name="Table_20_Paragraph">
      <style:paragraph-properties fo:margin-left="0.3055in" fo:margin-right="0in" fo:line-height="0.0764in"/>
    </style:style>
    <style:style style:name="P1334" style:family="paragraph" style:parent-style-name="Table_20_Paragraph">
      <style:paragraph-properties fo:margin-left="0.2654in" fo:margin-right="0in" fo:line-height="0.0772in"/>
    </style:style>
    <style:style style:name="P1335" style:family="paragraph" style:parent-style-name="Table_20_Paragraph">
      <style:paragraph-properties fo:margin-left="0.2626in" fo:margin-right="0in" fo:line-height="0.0764in"/>
    </style:style>
    <style:style style:name="P1336" style:family="paragraph" style:parent-style-name="Table_20_Paragraph">
      <style:paragraph-properties fo:margin-left="0.2972in" fo:margin-right="0in" fo:line-height="0.0764in"/>
    </style:style>
    <style:style style:name="P1337" style:family="paragraph" style:parent-style-name="Text_20_body" style:master-page-name="Converted58">
      <style:paragraph-properties style:page-number="auto"/>
      <style:text-properties style:font-name="Times New Roman" fo:font-size="10pt" style:font-size-asian="10pt"/>
    </style:style>
    <style:style style:name="P1338" style:family="paragraph" style:parent-style-name="Text_20_body">
      <style:paragraph-properties fo:margin-top="0.0535in" fo:margin-bottom="0in" style:contextual-spacing="false"/>
      <style:text-properties style:font-name="Times New Roman" fo:font-size="10pt" style:font-size-asian="10pt"/>
    </style:style>
    <style:style style:name="P1339" style:family="paragraph" style:parent-style-name="Table_20_Paragraph">
      <style:paragraph-properties fo:margin-left="0.272in" fo:margin-right="0in" fo:line-height="0.0764in"/>
    </style:style>
    <style:style style:name="P1340" style:family="paragraph" style:parent-style-name="Table_20_Paragraph">
      <style:paragraph-properties fo:margin-left="0.2244in" fo:margin-right="0in" fo:line-height="0.0764in"/>
    </style:style>
    <style:style style:name="P1341" style:family="paragraph" style:parent-style-name="Table_20_Paragraph">
      <style:paragraph-properties fo:margin-left="0.2299in" fo:margin-right="0in" fo:line-height="0.0756in"/>
    </style:style>
    <style:style style:name="P1342" style:family="paragraph" style:parent-style-name="Table_20_Paragraph">
      <style:paragraph-properties fo:margin-left="0.2772in" fo:margin-right="0in" fo:line-height="0.0764in"/>
    </style:style>
    <style:style style:name="P1343" style:family="paragraph" style:parent-style-name="Table_20_Paragraph">
      <style:paragraph-properties fo:margin-left="0.4181in" fo:margin-right="0in" fo:line-height="0.0764in"/>
    </style:style>
    <style:style style:name="P1344" style:family="paragraph" style:parent-style-name="Table_20_Paragraph">
      <style:paragraph-properties fo:margin-left="0.2299in" fo:margin-right="0in" fo:line-height="0.0764in"/>
    </style:style>
    <style:style style:name="P1345" style:family="paragraph" style:parent-style-name="Table_20_Paragraph">
      <style:paragraph-properties fo:margin-left="0.2819in" fo:margin-right="0in" fo:line-height="0.0756in"/>
    </style:style>
    <style:style style:name="P1346" style:family="paragraph" style:parent-style-name="Table_20_Paragraph">
      <style:paragraph-properties fo:margin-left="0.2244in" fo:margin-right="0in" fo:line-height="0.0756in"/>
    </style:style>
    <style:style style:name="P1347" style:family="paragraph" style:parent-style-name="Table_20_Paragraph">
      <style:paragraph-properties fo:margin-left="0.2783in" fo:margin-right="0in" fo:line-height="0.0756in"/>
    </style:style>
    <style:style style:name="P1348" style:family="paragraph" style:parent-style-name="Table_20_Paragraph">
      <style:paragraph-properties fo:margin-left="0.4181in" fo:margin-right="0in" fo:line-height="0.0756in"/>
    </style:style>
    <style:style style:name="P1349" style:family="paragraph" style:parent-style-name="Table_20_Paragraph">
      <style:paragraph-properties fo:margin-top="0.002in" fo:margin-bottom="0in" style:contextual-spacing="false"/>
      <style:text-properties style:font-name="Times New Roman" fo:font-size="7.5pt" style:font-size-asian="7.5pt"/>
    </style:style>
    <style:style style:name="P1350" style:family="paragraph" style:parent-style-name="Table_20_Paragraph">
      <style:paragraph-properties fo:margin-left="0.2283in" fo:margin-right="0in" fo:line-height="0.0764in"/>
    </style:style>
    <style:style style:name="P1351" style:family="paragraph" style:parent-style-name="Table_20_Paragraph">
      <style:paragraph-properties fo:margin-left="0.2917in" fo:margin-right="0in" fo:line-height="0.0756in"/>
    </style:style>
    <style:style style:name="P1352" style:family="paragraph" style:parent-style-name="Table_20_Paragraph">
      <style:paragraph-properties fo:margin-left="0.2283in" fo:margin-right="0in" fo:line-height="0.0756in"/>
    </style:style>
    <style:style style:name="P1353" style:family="paragraph" style:parent-style-name="Table_20_Paragraph">
      <style:paragraph-properties fo:margin-left="0.2783in" fo:margin-right="0in" fo:line-height="0.0764in"/>
    </style:style>
    <style:style style:name="P1354" style:family="paragraph" style:parent-style-name="Table_20_Paragraph">
      <style:paragraph-properties fo:margin-left="0.2752in" fo:margin-right="0in" fo:line-height="0.0728in"/>
    </style:style>
    <style:style style:name="P1355" style:family="paragraph" style:parent-style-name="Table_20_Paragraph">
      <style:paragraph-properties fo:margin-left="0.2327in" fo:margin-right="0in" fo:line-height="0.0764in"/>
    </style:style>
    <style:style style:name="P1356" style:family="paragraph" style:parent-style-name="Table_20_Paragraph">
      <style:paragraph-properties fo:margin-left="0.4165in" fo:margin-right="0in" fo:line-height="0.0764in"/>
    </style:style>
    <style:style style:name="P1357" style:family="paragraph" style:parent-style-name="Table_20_Paragraph">
      <style:paragraph-properties fo:margin-left="0.3in" fo:margin-right="0in" fo:line-height="0.0756in"/>
    </style:style>
    <style:style style:name="P1358" style:family="paragraph" style:parent-style-name="Table_20_Paragraph">
      <style:paragraph-properties fo:margin-left="0.2772in" fo:margin-right="0in" fo:line-height="0.0756in"/>
    </style:style>
    <style:style style:name="P1359" style:family="paragraph" style:parent-style-name="Table_20_Paragraph">
      <style:paragraph-properties fo:margin-left="0.2555in" fo:margin-right="0in" fo:line-height="0.0764in"/>
    </style:style>
    <style:style style:name="P1360" style:family="paragraph" style:parent-style-name="Table_20_Paragraph">
      <style:paragraph-properties fo:margin-left="0.3in" fo:margin-right="0in" fo:line-height="0.0764in"/>
    </style:style>
    <style:style style:name="P1361" style:family="paragraph" style:parent-style-name="Table_20_Paragraph">
      <style:paragraph-properties fo:margin-left="0.2862in" fo:margin-right="0in" fo:line-height="0.0756in"/>
    </style:style>
    <style:style style:name="P1362" style:family="paragraph" style:parent-style-name="Table_20_Paragraph">
      <style:paragraph-properties fo:margin-left="0.2972in" fo:margin-right="0in" fo:line-height="0.0756in"/>
    </style:style>
    <style:style style:name="P1363" style:family="paragraph" style:parent-style-name="Table_20_Paragraph">
      <style:paragraph-properties fo:margin-left="0.2835in" fo:margin-right="0in" fo:line-height="0.0764in"/>
    </style:style>
    <style:style style:name="P1364" style:family="paragraph" style:parent-style-name="Table_20_Paragraph">
      <style:paragraph-properties fo:margin-left="0.2874in" fo:margin-right="0in" fo:line-height="0.0764in"/>
    </style:style>
    <style:style style:name="P1365" style:family="paragraph" style:parent-style-name="Table_20_Paragraph">
      <style:paragraph-properties fo:margin-left="0.2846in" fo:margin-right="0in" fo:line-height="0.0756in"/>
    </style:style>
    <style:style style:name="P1366" style:family="paragraph" style:parent-style-name="Table_20_Paragraph">
      <style:paragraph-properties fo:margin-left="0.2681in" fo:margin-right="0in" fo:line-height="0.0756in"/>
    </style:style>
    <style:style style:name="P1367" style:family="paragraph" style:parent-style-name="Table_20_Paragraph">
      <style:paragraph-properties fo:margin-left="0.2839in" fo:margin-right="0in" fo:line-height="0.0756in"/>
    </style:style>
    <style:style style:name="P1368" style:family="paragraph" style:parent-style-name="Table_20_Paragraph">
      <style:paragraph-properties fo:margin-left="0.2945in" fo:margin-right="0in" fo:line-height="0.0764in"/>
    </style:style>
    <style:style style:name="P1369" style:family="paragraph" style:parent-style-name="Table_20_Paragraph">
      <style:paragraph-properties fo:margin-left="0.2764in" fo:margin-right="0in" fo:line-height="0.0764in"/>
    </style:style>
    <style:style style:name="P1370" style:family="paragraph" style:parent-style-name="Table_20_Paragraph">
      <style:paragraph-properties fo:margin-left="0.2874in" fo:margin-right="0in" fo:line-height="0.0756in"/>
    </style:style>
    <style:style style:name="P1371" style:family="paragraph" style:parent-style-name="Table_20_Paragraph">
      <style:paragraph-properties fo:margin-left="0.2736in" fo:margin-right="0in" fo:line-height="0.0764in"/>
    </style:style>
    <style:style style:name="P1372" style:family="paragraph" style:parent-style-name="Table_20_Paragraph">
      <style:paragraph-properties fo:margin-left="0.2839in" fo:margin-right="0in" fo:line-height="0.0764in"/>
    </style:style>
    <style:style style:name="P1373" style:family="paragraph" style:parent-style-name="Text_20_body" style:master-page-name="Converted59">
      <style:paragraph-properties style:page-number="auto"/>
      <style:text-properties style:font-name="Times New Roman" fo:font-size="10pt" style:font-size-asian="10pt"/>
    </style:style>
    <style:style style:name="P1374" style:family="paragraph" style:parent-style-name="Table_20_Paragraph">
      <style:paragraph-properties fo:margin-left="0.2835in" fo:margin-right="0in" fo:line-height="0.0917in"/>
    </style:style>
    <style:style style:name="P1375" style:family="paragraph" style:parent-style-name="Table_20_Paragraph">
      <style:paragraph-properties fo:margin-left="0.2693in" fo:margin-right="0in" fo:line-height="0.0756in"/>
    </style:style>
    <style:style style:name="P1376" style:family="paragraph" style:parent-style-name="Table_20_Paragraph">
      <style:paragraph-properties fo:margin-left="0.2752in" fo:margin-right="0in" fo:line-height="0.0764in"/>
    </style:style>
    <style:style style:name="P1377" style:family="paragraph" style:parent-style-name="Table_20_Paragraph">
      <style:paragraph-properties fo:margin-left="0.289in" fo:margin-right="0in" fo:line-height="0.0756in"/>
    </style:style>
    <style:style style:name="P1378" style:family="paragraph" style:parent-style-name="Table_20_Paragraph">
      <style:paragraph-properties fo:margin-left="0.2736in" fo:margin-right="0in" fo:line-height="0.0917in"/>
    </style:style>
    <style:style style:name="P1379" style:family="paragraph" style:parent-style-name="Table_20_Paragraph">
      <style:paragraph-properties fo:margin-left="0.2681in" fo:margin-right="0in" fo:line-height="0.0917in"/>
    </style:style>
    <style:style style:name="P1380" style:family="paragraph" style:parent-style-name="Table_20_Paragraph">
      <style:paragraph-properties fo:margin-left="0.2945in" fo:margin-right="0in" fo:line-height="0.0756in"/>
    </style:style>
    <style:style style:name="P1381" style:family="paragraph" style:parent-style-name="Table_20_Paragraph">
      <style:paragraph-properties fo:margin-left="0.2626in" fo:margin-right="0in" fo:line-height="0.0756in"/>
    </style:style>
    <style:style style:name="P1382" style:family="paragraph" style:parent-style-name="Table_20_Paragraph">
      <style:paragraph-properties fo:margin-left="0.2693in" fo:margin-right="0in" fo:line-height="0.0917in"/>
    </style:style>
    <style:style style:name="P1383" style:family="paragraph" style:parent-style-name="Table_20_Paragraph">
      <style:paragraph-properties fo:margin-left="0.2929in" fo:margin-right="0in" fo:line-height="0.0756in"/>
    </style:style>
    <style:style style:name="P1384" style:family="paragraph" style:parent-style-name="Text_20_body">
      <style:paragraph-properties fo:margin-top="0.1118in" fo:margin-bottom="0in" style:contextual-spacing="false"/>
      <style:text-properties style:font-name="Times New Roman" fo:font-size="10pt" style:font-size-asian="10pt"/>
    </style:style>
    <style:style style:name="P1385" style:family="paragraph" style:parent-style-name="Text_20_body">
      <style:paragraph-properties fo:margin-top="0.1417in" fo:margin-bottom="0in" style:contextual-spacing="false"/>
      <style:text-properties style:font-name="Times New Roman" fo:font-size="10pt" style:font-size-asian="10pt"/>
    </style:style>
    <style:style style:name="P1386" style:family="paragraph" style:parent-style-name="Text_20_body" style:master-page-name="Converted60">
      <style:paragraph-properties style:page-number="auto"/>
      <style:text-properties style:font-name="Times New Roman"/>
    </style:style>
    <style:style style:name="P1387" style:family="paragraph" style:parent-style-name="Text_20_body">
      <style:text-properties style:font-name="Times New Roman"/>
    </style:style>
    <style:style style:name="P1388" style:family="paragraph" style:parent-style-name="Text_20_body">
      <style:paragraph-properties fo:margin-top="0.0728in" fo:margin-bottom="0in" style:contextual-spacing="false"/>
      <style:text-properties style:font-name="Times New Roman"/>
    </style:style>
    <style:style style:name="P1389" style:family="paragraph" style:parent-style-name="Standard">
      <style:paragraph-properties fo:margin-left="-0.0008in" fo:margin-right="0.0102in" fo:margin-top="0in" fo:margin-bottom="0in" style:contextual-spacing="false" fo:text-align="center" style:justify-single-word="false" fo:text-indent="0in" style:auto-text-indent="false"/>
    </style:style>
    <style:style style:name="P1390" style:family="paragraph" style:parent-style-name="Text_20_body">
      <style:paragraph-properties fo:margin-top="0.1063in" fo:margin-bottom="0in" style:contextual-spacing="false"/>
      <style:text-properties style:font-name="Times New Roman" fo:font-weight="bold" style:font-weight-asian="bold"/>
    </style:style>
    <style:style style:name="P1391" style:family="paragraph" style:parent-style-name="Text_20_body">
      <style:paragraph-properties fo:margin-left="0.9772in" fo:margin-right="1.2937in" fo:margin-top="0.0008in" fo:margin-bottom="0in" style:contextual-spacing="false" fo:line-height="175%" fo:text-align="justify" style:justify-single-word="false"/>
    </style:style>
    <style:style style:name="P1392" style:family="paragraph" style:parent-style-name="Text_20_body">
      <style:paragraph-properties fo:margin-left="0.9772in" fo:margin-right="1.2965in" fo:margin-top="0.0008in" fo:margin-bottom="0in" style:contextual-spacing="false" fo:line-height="175%" fo:text-align="justify" style:justify-single-word="false"/>
    </style:style>
    <style:style style:name="P1393" style:family="paragraph" style:parent-style-name="Text_20_body">
      <style:paragraph-properties fo:margin-left="0.9772in" fo:margin-right="1.2945in" fo:line-height="175%" fo:text-align="justify" style:justify-single-word="false"/>
    </style:style>
    <style:style style:name="P1394" style:family="paragraph" style:parent-style-name="Text_20_body">
      <style:paragraph-properties fo:margin-left="1.5134in" fo:margin-right="1.8228in" fo:margin-top="0.0953in" fo:margin-bottom="0in" style:contextual-spacing="false" fo:text-align="center" style:justify-single-word="false"/>
    </style:style>
    <style:style style:name="P1395" style:family="paragraph" style:parent-style-name="Text_20_body">
      <style:text-properties style:font-name="Times New Roman" fo:font-size="7pt" style:font-size-asian="7pt"/>
    </style:style>
    <style:style style:name="P1396" style:family="paragraph" style:parent-style-name="Table_20_Paragraph">
      <style:paragraph-properties fo:margin-left="0.0071in" fo:margin-right="0.0008in" fo:margin-top="0.0929in" fo:margin-bottom="0in" style:contextual-spacing="false" fo:text-align="center" style:justify-single-word="false"/>
    </style:style>
    <style:style style:name="P1397" style:family="paragraph" style:parent-style-name="Table_20_Paragraph">
      <style:paragraph-properties fo:margin-left="0.002in" fo:margin-right="0.0008in" fo:margin-top="0.0929in" fo:margin-bottom="0in" style:contextual-spacing="false" fo:text-align="center" style:justify-single-word="false"/>
    </style:style>
    <style:style style:name="P1398" style:family="paragraph" style:parent-style-name="Table_20_Paragraph">
      <style:paragraph-properties fo:margin-left="0.0035in" fo:margin-right="0.0008in" fo:margin-top="0.0929in" fo:margin-bottom="0in" style:contextual-spacing="false" fo:text-align="center" style:justify-single-word="false"/>
    </style:style>
    <style:style style:name="P1399" style:family="paragraph" style:parent-style-name="Table_20_Paragraph">
      <style:paragraph-properties fo:margin-left="0.002in" fo:margin-right="0in" fo:margin-top="0.0929in" fo:margin-bottom="0in" style:contextual-spacing="false" fo:text-align="center" style:justify-single-word="false"/>
    </style:style>
    <style:style style:name="P1400" style:family="paragraph" style:parent-style-name="Table_20_Paragraph">
      <style:paragraph-properties fo:margin-left="0.0016in" fo:margin-right="0in" fo:margin-top="0.0929in" fo:margin-bottom="0in" style:contextual-spacing="false" fo:text-align="center" style:justify-single-word="false"/>
    </style:style>
    <style:style style:name="P1401" style:family="paragraph" style:parent-style-name="Table_20_Paragraph">
      <style:paragraph-properties fo:margin-left="0in" fo:margin-right="0.0047in" fo:margin-top="0.0929in" fo:margin-bottom="0in" style:contextual-spacing="false" fo:text-align="center" style:justify-single-word="false"/>
    </style:style>
    <style:style style:name="P1402" style:family="paragraph" style:parent-style-name="Table_20_Paragraph">
      <style:paragraph-properties fo:margin-left="0.0071in" fo:margin-right="0in" fo:margin-top="0.0945in" fo:margin-bottom="0in" style:contextual-spacing="false" fo:text-align="center" style:justify-single-word="false"/>
    </style:style>
    <style:style style:name="P1403" style:family="paragraph" style:parent-style-name="Table_20_Paragraph">
      <style:paragraph-properties fo:margin-left="0.002in" fo:margin-right="0in" fo:margin-top="0.0945in" fo:margin-bottom="0in" style:contextual-spacing="false" fo:text-align="center" style:justify-single-word="false"/>
    </style:style>
    <style:style style:name="P1404" style:family="paragraph" style:parent-style-name="Table_20_Paragraph">
      <style:paragraph-properties fo:margin-left="0.0035in" fo:margin-right="0in" fo:margin-top="0.0945in" fo:margin-bottom="0in" style:contextual-spacing="false" fo:text-align="center" style:justify-single-word="false"/>
    </style:style>
    <style:style style:name="P1405" style:family="paragraph" style:parent-style-name="Table_20_Paragraph">
      <style:paragraph-properties fo:margin-left="0.002in" fo:margin-right="0.0016in" fo:margin-top="0.0945in" fo:margin-bottom="0in" style:contextual-spacing="false" fo:text-align="center" style:justify-single-word="false"/>
    </style:style>
    <style:style style:name="P1406" style:family="paragraph" style:parent-style-name="Table_20_Paragraph">
      <style:paragraph-properties fo:margin-left="0.0016in" fo:margin-right="0.0008in" fo:margin-top="0.0945in" fo:margin-bottom="0in" style:contextual-spacing="false" fo:text-align="center" style:justify-single-word="false"/>
    </style:style>
    <style:style style:name="P1407" style:family="paragraph" style:parent-style-name="Table_20_Paragraph">
      <style:paragraph-properties fo:margin-left="0.0035in" fo:margin-right="0.0047in" fo:margin-top="0.0945in" fo:margin-bottom="0in" style:contextual-spacing="false" fo:text-align="center" style:justify-single-word="false"/>
    </style:style>
    <style:style style:name="P1408" style:family="paragraph" style:parent-style-name="Table_20_Paragraph">
      <style:paragraph-properties fo:margin-left="0.0035in" fo:margin-right="0in" fo:margin-top="0.0929in" fo:margin-bottom="0in" style:contextual-spacing="false" fo:text-align="center" style:justify-single-word="false"/>
    </style:style>
    <style:style style:name="P1409" style:family="paragraph" style:parent-style-name="Table_20_Paragraph">
      <style:paragraph-properties fo:margin-left="0.002in" fo:margin-right="0.0016in" fo:margin-top="0.0929in" fo:margin-bottom="0in" style:contextual-spacing="false" fo:text-align="center" style:justify-single-word="false"/>
    </style:style>
    <style:style style:name="P1410" style:family="paragraph" style:parent-style-name="Table_20_Paragraph">
      <style:paragraph-properties fo:margin-left="0.0016in" fo:margin-right="0.0016in" fo:margin-top="0.0929in" fo:margin-bottom="0in" style:contextual-spacing="false" fo:text-align="center" style:justify-single-word="false"/>
    </style:style>
    <style:style style:name="P1411" style:family="paragraph" style:parent-style-name="Table_20_Paragraph">
      <style:paragraph-properties fo:margin-left="0.0035in" fo:margin-right="0.0047in" fo:margin-top="0.0929in" fo:margin-bottom="0in" style:contextual-spacing="false" fo:text-align="center" style:justify-single-word="false"/>
    </style:style>
    <style:style style:name="P1412" style:family="paragraph" style:parent-style-name="Table_20_Paragraph">
      <style:paragraph-properties fo:margin-left="0.0071in" fo:margin-right="0.0008in" fo:margin-top="0.0945in" fo:margin-bottom="0in" style:contextual-spacing="false" fo:text-align="center" style:justify-single-word="false"/>
    </style:style>
    <style:style style:name="P1413" style:family="paragraph" style:parent-style-name="Table_20_Paragraph">
      <style:paragraph-properties fo:margin-left="0.0016in" fo:margin-right="0.0016in" fo:margin-top="0.0945in" fo:margin-bottom="0in" style:contextual-spacing="false" fo:text-align="center" style:justify-single-word="false"/>
    </style:style>
    <style:style style:name="P1414" style:family="paragraph" style:parent-style-name="Table_20_Paragraph">
      <style:paragraph-properties fo:margin-left="0.0016in" fo:margin-right="0.0008in" fo:margin-top="0.0929in" fo:margin-bottom="0in" style:contextual-spacing="false" fo:text-align="center" style:justify-single-word="false"/>
    </style:style>
    <style:style style:name="P1415" style:family="paragraph" style:parent-style-name="Table_20_Paragraph">
      <style:paragraph-properties fo:margin-left="0.0071in" fo:margin-right="0in" fo:margin-top="0.0929in" fo:margin-bottom="0in" style:contextual-spacing="false" fo:text-align="center" style:justify-single-word="false"/>
    </style:style>
    <style:style style:name="P1416" style:family="paragraph" style:parent-style-name="Table_20_Paragraph">
      <style:paragraph-properties fo:margin-left="0.0071in" fo:margin-right="0.0008in" fo:margin-top="0.0945in" fo:margin-bottom="0in" style:contextual-spacing="false" fo:line-height="0.1134in" fo:text-align="center" style:justify-single-word="false"/>
    </style:style>
    <style:style style:name="P1417" style:family="paragraph" style:parent-style-name="Table_20_Paragraph">
      <style:paragraph-properties fo:margin-left="0.002in" fo:margin-right="0in" fo:margin-top="0.0945in" fo:margin-bottom="0in" style:contextual-spacing="false" fo:line-height="0.1134in" fo:text-align="center" style:justify-single-word="false"/>
    </style:style>
    <style:style style:name="P1418" style:family="paragraph" style:parent-style-name="Table_20_Paragraph">
      <style:paragraph-properties fo:margin-left="0.0035in" fo:margin-right="0in" fo:margin-top="0.0945in" fo:margin-bottom="0in" style:contextual-spacing="false" fo:line-height="0.1134in" fo:text-align="center" style:justify-single-word="false"/>
    </style:style>
    <style:style style:name="P1419" style:family="paragraph" style:parent-style-name="Table_20_Paragraph">
      <style:paragraph-properties fo:margin-left="0.002in" fo:margin-right="0.0016in" fo:margin-top="0.0945in" fo:margin-bottom="0in" style:contextual-spacing="false" fo:line-height="0.1134in" fo:text-align="center" style:justify-single-word="false"/>
    </style:style>
    <style:style style:name="P1420" style:family="paragraph" style:parent-style-name="Table_20_Paragraph">
      <style:paragraph-properties fo:margin-left="0.0016in" fo:margin-right="0.0016in" fo:margin-top="0.0945in" fo:margin-bottom="0in" style:contextual-spacing="false" fo:line-height="0.1134in" fo:text-align="center" style:justify-single-word="false"/>
    </style:style>
    <style:style style:name="P1421" style:family="paragraph" style:parent-style-name="Table_20_Paragraph">
      <style:paragraph-properties fo:margin-left="0.0035in" fo:margin-right="0.0047in" fo:margin-top="0.0945in" fo:margin-bottom="0in" style:contextual-spacing="false" fo:line-height="0.1134in" fo:text-align="center" style:justify-single-word="false"/>
    </style:style>
    <style:style style:name="P1422" style:family="paragraph" style:parent-style-name="Text_20_body" style:master-page-name="Converted61">
      <style:paragraph-properties style:page-number="auto"/>
      <style:text-properties style:font-name="Times New Roman" fo:font-size="10pt" style:font-size-asian="10pt"/>
    </style:style>
    <style:style style:name="P1423" style:family="paragraph" style:parent-style-name="Table_20_Paragraph">
      <style:paragraph-properties fo:margin-top="0.0043in" fo:margin-bottom="0in" style:contextual-spacing="false"/>
      <style:text-properties style:font-name="Times New Roman" fo:font-size="7.5pt" style:font-size-asian="7.5pt"/>
    </style:style>
    <style:style style:name="P1424" style:family="paragraph" style:parent-style-name="Table_20_Paragraph">
      <style:paragraph-properties fo:margin-left="0.1307in" fo:margin-right="0in" fo:line-height="0.0756in"/>
    </style:style>
    <style:style style:name="P1425" style:family="paragraph" style:parent-style-name="Table_20_Paragraph">
      <style:paragraph-properties fo:margin-left="0.1701in" fo:margin-right="0in" fo:line-height="0.0756in"/>
    </style:style>
    <style:style style:name="P1426" style:family="paragraph" style:parent-style-name="Table_20_Paragraph">
      <style:paragraph-properties fo:margin-left="0.1465in" fo:margin-right="0in" fo:line-height="0.0756in"/>
    </style:style>
    <style:style style:name="P1427" style:family="paragraph" style:parent-style-name="Table_20_Paragraph">
      <style:paragraph-properties fo:margin-left="0.1681in" fo:margin-right="0in" fo:line-height="0.0756in"/>
    </style:style>
    <style:style style:name="P1428" style:family="paragraph" style:parent-style-name="Table_20_Paragraph">
      <style:paragraph-properties fo:margin-left="0.3634in" fo:margin-right="0in" fo:line-height="0.0756in"/>
    </style:style>
    <style:style style:name="P1429" style:family="paragraph" style:parent-style-name="Table_20_Paragraph">
      <style:paragraph-properties fo:margin-left="0.3272in" fo:margin-right="0in" fo:line-height="0.0937in"/>
    </style:style>
    <style:style style:name="P1430" style:family="paragraph" style:parent-style-name="Table_20_Paragraph">
      <style:paragraph-properties fo:margin-top="0.0055in" fo:margin-bottom="0in" style:contextual-spacing="false"/>
      <style:text-properties style:font-name="Times New Roman" fo:font-size="7.5pt" style:font-size-asian="7.5pt"/>
    </style:style>
    <style:style style:name="P1431" style:family="paragraph" style:parent-style-name="Table_20_Paragraph">
      <style:paragraph-properties fo:margin-left="0.1098in" fo:margin-right="0in" fo:line-height="0.0937in"/>
    </style:style>
    <style:style style:name="P1432" style:family="paragraph" style:parent-style-name="Table_20_Paragraph">
      <style:paragraph-properties fo:margin-left="0.1701in" fo:margin-right="0in" fo:line-height="0.0764in"/>
    </style:style>
    <style:style style:name="P1433" style:family="paragraph" style:parent-style-name="Table_20_Paragraph">
      <style:paragraph-properties fo:margin-left="0.1508in" fo:margin-right="0in" fo:line-height="0.0764in"/>
    </style:style>
    <style:style style:name="P1434" style:family="paragraph" style:parent-style-name="Table_20_Paragraph">
      <style:paragraph-properties fo:margin-left="0.1736in" fo:margin-right="0in" fo:line-height="0.0764in"/>
    </style:style>
    <style:style style:name="P1435" style:family="paragraph" style:parent-style-name="Table_20_Paragraph">
      <style:paragraph-properties fo:margin-left="0.3646in" fo:margin-right="0in" fo:line-height="0.0764in"/>
    </style:style>
    <style:style style:name="P1436" style:family="paragraph" style:parent-style-name="Table_20_Paragraph">
      <style:paragraph-properties fo:margin-top="0.0028in" fo:margin-bottom="0in" style:contextual-spacing="false"/>
      <style:text-properties style:font-name="Times New Roman" fo:font-size="7.5pt" style:font-size-asian="7.5pt"/>
    </style:style>
    <style:style style:name="P1437" style:family="paragraph" style:parent-style-name="Table_20_Paragraph">
      <style:paragraph-properties fo:margin-left="0.1264in" fo:margin-right="0in" fo:line-height="0.0756in"/>
    </style:style>
    <style:style style:name="P1438" style:family="paragraph" style:parent-style-name="Table_20_Paragraph">
      <style:paragraph-properties fo:margin-left="0.148in" fo:margin-right="0in" fo:line-height="0.0756in"/>
    </style:style>
    <style:style style:name="P1439" style:family="paragraph" style:parent-style-name="Table_20_Paragraph">
      <style:paragraph-properties fo:margin-left="0.3646in" fo:margin-right="0in" fo:line-height="0.0756in"/>
    </style:style>
    <style:style style:name="P1440" style:family="paragraph" style:parent-style-name="Table_20_Paragraph">
      <style:paragraph-properties fo:margin-left="0.3327in" fo:margin-right="0in" fo:line-height="0.0937in"/>
    </style:style>
    <style:style style:name="P1441" style:family="paragraph" style:parent-style-name="Table_20_Paragraph">
      <style:paragraph-properties fo:margin-left="0.1209in" fo:margin-right="0in" fo:line-height="0.0764in"/>
    </style:style>
    <style:style style:name="P1442" style:family="paragraph" style:parent-style-name="Table_20_Paragraph">
      <style:paragraph-properties fo:margin-left="0.148in" fo:margin-right="0in" fo:line-height="0.0764in"/>
    </style:style>
    <style:style style:name="P1443" style:family="paragraph" style:parent-style-name="Table_20_Paragraph">
      <style:paragraph-properties fo:margin-left="0.3618in" fo:margin-right="0in" fo:line-height="0.0764in"/>
    </style:style>
    <style:style style:name="P1444" style:family="paragraph" style:parent-style-name="Table_20_Paragraph">
      <style:paragraph-properties fo:margin-left="0.0972in" fo:margin-right="0in" fo:line-height="0.0937in"/>
    </style:style>
    <style:style style:name="P1445" style:family="paragraph" style:parent-style-name="Table_20_Paragraph">
      <style:paragraph-properties fo:margin-left="0.1665in" fo:margin-right="0in" fo:line-height="0.0756in"/>
    </style:style>
    <style:style style:name="P1446" style:family="paragraph" style:parent-style-name="Table_20_Paragraph">
      <style:paragraph-properties fo:margin-left="0.1098in" fo:margin-right="0in" fo:line-height="0.0756in"/>
    </style:style>
    <style:style style:name="P1447" style:family="paragraph" style:parent-style-name="Table_20_Paragraph">
      <style:paragraph-properties fo:margin-left="0.1736in" fo:margin-right="0in" fo:line-height="0.0756in"/>
    </style:style>
    <style:style style:name="P1448" style:family="paragraph" style:parent-style-name="Table_20_Paragraph">
      <style:paragraph-properties fo:margin-left="0.1209in" fo:margin-right="0in" fo:line-height="0.0756in"/>
    </style:style>
    <style:style style:name="P1449" style:family="paragraph" style:parent-style-name="Table_20_Paragraph">
      <style:paragraph-properties fo:margin-left="0.1083in" fo:margin-right="0in" fo:line-height="0.0756in"/>
    </style:style>
    <style:style style:name="P1450" style:family="paragraph" style:parent-style-name="Table_20_Paragraph">
      <style:paragraph-properties fo:margin-left="0.1165in" fo:margin-right="0in" fo:line-height="0.0764in"/>
    </style:style>
    <style:style style:name="P1451" style:family="paragraph" style:parent-style-name="Table_20_Paragraph">
      <style:paragraph-properties fo:margin-left="0.3634in" fo:margin-right="0in" fo:line-height="0.0764in"/>
    </style:style>
    <style:style style:name="P1452" style:family="paragraph" style:parent-style-name="Table_20_Paragraph">
      <style:paragraph-properties fo:margin-left="0.3618in" fo:margin-right="0in" fo:line-height="0.0756in"/>
    </style:style>
    <style:style style:name="P1453" style:family="paragraph" style:parent-style-name="Table_20_Paragraph">
      <style:paragraph-properties fo:margin-left="0.1154in" fo:margin-right="0in" fo:line-height="0.0764in"/>
    </style:style>
    <style:style style:name="P1454" style:family="paragraph" style:parent-style-name="Table_20_Paragraph">
      <style:paragraph-properties fo:margin-left="0.1252in" fo:margin-right="0in" fo:line-height="0.0756in"/>
    </style:style>
    <style:style style:name="P1455" style:family="paragraph" style:parent-style-name="Table_20_Paragraph">
      <style:paragraph-properties fo:margin-left="0.1098in" fo:margin-right="0in" fo:line-height="0.0764in"/>
    </style:style>
    <style:style style:name="P1456" style:family="paragraph" style:parent-style-name="Table_20_Paragraph">
      <style:paragraph-properties fo:margin-left="0.1016in" fo:margin-right="0in" fo:line-height="0.0764in"/>
    </style:style>
    <style:style style:name="P1457" style:family="paragraph" style:parent-style-name="Table_20_Paragraph">
      <style:paragraph-properties fo:margin-left="0.1465in" fo:margin-right="0in" fo:line-height="0.0764in"/>
    </style:style>
    <style:style style:name="P1458" style:family="paragraph" style:parent-style-name="Table_20_Paragraph">
      <style:paragraph-properties fo:margin-left="0.1665in" fo:margin-right="0in" fo:line-height="0.0764in"/>
    </style:style>
    <style:style style:name="P1459" style:family="paragraph" style:parent-style-name="Table_20_Paragraph">
      <style:paragraph-properties fo:margin-left="0.1016in" fo:margin-right="0in" fo:line-height="0.0756in"/>
    </style:style>
    <style:style style:name="P1460" style:family="paragraph" style:parent-style-name="Table_20_Paragraph">
      <style:paragraph-properties fo:margin-left="0.139in" fo:margin-right="0in" fo:line-height="0.0764in"/>
    </style:style>
    <style:style style:name="P1461" style:family="paragraph" style:parent-style-name="Table_20_Paragraph">
      <style:paragraph-properties fo:margin-left="0.1681in" fo:margin-right="0in" fo:line-height="0.0764in"/>
    </style:style>
    <style:style style:name="P1462" style:family="paragraph" style:parent-style-name="Table_20_Paragraph">
      <style:paragraph-properties fo:margin-left="0.1181in" fo:margin-right="0in" fo:line-height="0.0764in"/>
    </style:style>
    <style:style style:name="P1463" style:family="paragraph" style:parent-style-name="Text_20_body" style:master-page-name="Converted62">
      <style:paragraph-properties style:page-number="auto"/>
      <style:text-properties style:font-name="Times New Roman" fo:font-size="10pt" style:font-size-asian="10pt"/>
    </style:style>
    <style:style style:name="P1464" style:family="paragraph" style:parent-style-name="Text_20_body">
      <style:paragraph-properties fo:margin-top="0.0339in" fo:margin-bottom="0in" style:contextual-spacing="false"/>
      <style:text-properties style:font-name="Times New Roman" fo:font-size="10pt" style:font-size-asian="10pt"/>
    </style:style>
    <style:style style:name="P1465" style:family="paragraph" style:parent-style-name="Table_20_Paragraph">
      <style:paragraph-properties fo:margin-left="0.111in" fo:margin-right="0in" fo:line-height="0.0764in"/>
    </style:style>
    <style:style style:name="P1466" style:family="paragraph" style:parent-style-name="Table_20_Paragraph">
      <style:paragraph-properties fo:margin-left="0.1043in" fo:margin-right="0in" fo:line-height="0.0756in"/>
    </style:style>
    <style:style style:name="P1467" style:family="paragraph" style:parent-style-name="Table_20_Paragraph">
      <style:paragraph-properties fo:margin-left="0.1264in" fo:margin-right="0in" fo:line-height="0.0764in"/>
    </style:style>
    <style:style style:name="P1468" style:family="paragraph" style:parent-style-name="Table_20_Paragraph">
      <style:paragraph-properties fo:margin-left="0.1028in" fo:margin-right="0in" fo:line-height="0.0764in"/>
    </style:style>
    <style:style style:name="P1469" style:family="paragraph" style:parent-style-name="Table_20_Paragraph">
      <style:paragraph-properties fo:margin-left="0.1165in" fo:margin-right="0in" fo:line-height="0.0756in"/>
    </style:style>
    <style:style style:name="P1470" style:family="paragraph" style:parent-style-name="Table_20_Paragraph">
      <style:paragraph-properties fo:margin-left="0.1319in" fo:margin-right="0in" fo:line-height="0.0764in"/>
    </style:style>
    <style:style style:name="P1471" style:family="paragraph" style:parent-style-name="Table_20_Paragraph">
      <style:paragraph-properties fo:margin-left="0.128in" fo:margin-right="0in" fo:line-height="0.0937in"/>
    </style:style>
    <style:style style:name="P1472" style:family="paragraph" style:parent-style-name="Table_20_Paragraph">
      <style:paragraph-properties fo:margin-left="0.1083in" fo:margin-right="0in" fo:line-height="0.0764in"/>
    </style:style>
    <style:style style:name="P1473" style:family="paragraph" style:parent-style-name="Table_20_Paragraph">
      <style:paragraph-properties fo:margin-left="0.1138in" fo:margin-right="0in" fo:line-height="0.0756in"/>
    </style:style>
    <style:style style:name="P1474" style:family="paragraph" style:parent-style-name="Table_20_Paragraph">
      <style:paragraph-properties fo:margin-left="0.1508in" fo:margin-right="0in" fo:line-height="0.0756in"/>
    </style:style>
    <style:style style:name="P1475" style:family="paragraph" style:parent-style-name="Table_20_Paragraph">
      <style:paragraph-properties fo:margin-left="0.1252in" fo:margin-right="0in" fo:line-height="0.0764in"/>
    </style:style>
    <style:style style:name="P1476" style:family="paragraph" style:parent-style-name="Table_20_Paragraph">
      <style:paragraph-properties fo:margin-left="0.1335in" fo:margin-right="0in" fo:line-height="0.0764in"/>
    </style:style>
    <style:style style:name="P1477" style:family="paragraph" style:parent-style-name="Text_20_body" style:master-page-name="Converted63">
      <style:paragraph-properties style:page-number="auto"/>
      <style:text-properties style:font-name="Times New Roman" fo:font-size="10pt" style:font-size-asian="10pt"/>
    </style:style>
    <style:style style:name="P1478" style:family="paragraph" style:parent-style-name="Table_20_Paragraph">
      <style:paragraph-properties fo:margin-left="0.1126in" fo:margin-right="0in" fo:line-height="0.0937in"/>
    </style:style>
    <style:style style:name="P1479" style:family="paragraph" style:parent-style-name="Table_20_Paragraph">
      <style:paragraph-properties fo:margin-left="0.0862in" fo:margin-right="0in" fo:line-height="0.0756in"/>
    </style:style>
    <style:style style:name="P1480" style:family="paragraph" style:parent-style-name="Table_20_Paragraph">
      <style:paragraph-properties fo:margin-left="0.0972in" fo:margin-right="0in" fo:line-height="0.0756in"/>
    </style:style>
    <style:style style:name="P1481" style:family="paragraph" style:parent-style-name="Table_20_Paragraph">
      <style:paragraph-properties fo:margin-left="0.3256in" fo:margin-right="0in" fo:line-height="0.0937in"/>
    </style:style>
    <style:style style:name="P1482" style:family="paragraph" style:parent-style-name="Table_20_Paragraph">
      <style:paragraph-properties fo:margin-left="0.089in" fo:margin-right="0in" fo:line-height="0.0756in"/>
    </style:style>
    <style:style style:name="P1483" style:family="paragraph" style:parent-style-name="Table_20_Paragraph">
      <style:paragraph-properties fo:margin-left="0.1252in" fo:margin-right="0in" fo:line-height="0.0937in"/>
    </style:style>
    <style:style style:name="P1484" style:family="paragraph" style:parent-style-name="Table_20_Paragraph">
      <style:paragraph-properties fo:margin-left="0.111in" fo:margin-right="0in" fo:line-height="0.0756in"/>
    </style:style>
    <style:style style:name="P1485" style:family="paragraph" style:parent-style-name="Table_20_Paragraph">
      <style:paragraph-properties fo:margin-left="0.1055in" fo:margin-right="0in" fo:line-height="0.0764in"/>
    </style:style>
    <style:style style:name="P1486" style:family="paragraph" style:parent-style-name="Table_20_Paragraph">
      <style:paragraph-properties fo:margin-left="0.1055in" fo:margin-right="0in" fo:line-height="0.0937in"/>
    </style:style>
    <style:style style:name="P1487" style:family="paragraph" style:parent-style-name="Table_20_Paragraph">
      <style:paragraph-properties fo:margin-left="0.3283in" fo:margin-right="0in" fo:line-height="0.0937in"/>
    </style:style>
    <style:style style:name="P1488" style:family="paragraph" style:parent-style-name="Text_20_body">
      <style:paragraph-properties fo:margin-top="0.1165in" fo:margin-bottom="0in" style:contextual-spacing="false"/>
      <style:text-properties style:font-name="Times New Roman" fo:font-size="10pt" style:font-size-asian="10pt"/>
    </style:style>
    <style:style style:name="P1489" style:family="paragraph" style:parent-style-name="Text_20_body">
      <style:paragraph-properties fo:margin-top="0.1445in" fo:margin-bottom="0in" style:contextual-spacing="false"/>
      <style:text-properties style:font-name="Times New Roman" fo:font-size="10pt" style:font-size-asian="10pt"/>
    </style:style>
    <style:style style:name="P1490" style:family="paragraph" style:parent-style-name="Text_20_body" style:master-page-name="Converted64">
      <style:paragraph-properties style:page-number="auto"/>
      <style:text-properties style:font-name="Times New Roman" fo:font-size="11pt" style:font-size-asian="11pt"/>
    </style:style>
    <style:style style:name="P1491" style:family="paragraph" style:parent-style-name="Text_20_body">
      <style:paragraph-properties fo:margin-top="0.0091in" fo:margin-bottom="0in" style:contextual-spacing="false"/>
      <style:text-properties style:font-name="Times New Roman" fo:font-size="11pt" style:font-size-asian="11pt"/>
    </style:style>
    <style:style style:name="P1492" style:family="paragraph" style:parent-style-name="Heading_20_2">
      <style:paragraph-properties fo:margin-left="1.4402in" fo:margin-right="1.8327in" fo:line-height="100%" fo:text-align="center" style:justify-single-word="false"/>
    </style:style>
    <style:style style:name="P1493" style:family="paragraph" style:parent-style-name="Text_20_body">
      <style:paragraph-properties fo:margin-top="0.0929in" fo:margin-bottom="0in" style:contextual-spacing="false"/>
      <style:text-properties style:font-name="Source Sans Pro" fo:font-size="10pt" fo:font-weight="bold" style:font-size-asian="10pt" style:font-weight-asian="bold"/>
    </style:style>
    <style:style style:name="P1494" style:family="paragraph" style:parent-style-name="Standard">
      <style:paragraph-properties fo:margin-left="0in" fo:margin-right="0.2882in" fo:margin-top="0.0291in" fo:margin-bottom="0in" style:contextual-spacing="false" fo:text-align="center" style:justify-single-word="false" fo:text-indent="0in" style:auto-text-indent="false"/>
    </style:style>
    <style:style style:name="P1495" style:family="paragraph" style:parent-style-name="Text_20_body">
      <style:paragraph-properties fo:margin-top="0.1154in" fo:margin-bottom="0in" style:contextual-spacing="false"/>
      <style:text-properties style:font-name="Times New Roman" fo:font-weight="bold" style:font-weight-asian="bold"/>
    </style:style>
    <style:style style:name="P1496" style:family="paragraph" style:parent-style-name="Standard">
      <style:paragraph-properties fo:margin-left="1.5in" fo:margin-right="1.8228in" fo:margin-top="0in" fo:margin-bottom="0in" style:contextual-spacing="false" fo:text-align="center" style:justify-single-word="false" fo:text-indent="0in" style:auto-text-indent="false"/>
    </style:style>
    <style:style style:name="P1497" style:family="paragraph" style:parent-style-name="Text_20_body">
      <style:paragraph-properties fo:margin-left="1.5362in" fo:margin-right="1.8272in" fo:margin-top="0.0917in" fo:margin-bottom="0in" style:contextual-spacing="false" fo:line-height="108%" fo:text-align="justify" style:justify-single-word="false"/>
    </style:style>
    <style:style style:name="P1498" style:family="paragraph" style:parent-style-name="Standard">
      <style:paragraph-properties fo:margin-left="1.5362in" fo:margin-right="0in" fo:margin-top="0.078in" fo:margin-bottom="0in" style:contextual-spacing="false" fo:text-align="left" style:justify-single-word="false" fo:text-indent="0in" style:auto-text-indent="false"/>
    </style:style>
    <style:style style:name="P1499" style:family="paragraph" style:parent-style-name="Text_20_body">
      <style:paragraph-properties fo:margin-left="1.5362in" fo:margin-right="1.8272in" fo:margin-top="0.0874in" fo:margin-bottom="0in" style:contextual-spacing="false" fo:line-height="108%" fo:text-align="justify" style:justify-single-word="false"/>
    </style:style>
    <style:style style:name="P1500" style:family="paragraph" style:parent-style-name="Text_20_body">
      <style:paragraph-properties fo:margin-left="1.5362in" fo:margin-right="0in" fo:margin-top="0.0783in" fo:margin-bottom="0in" style:contextual-spacing="false" fo:text-align="justify" style:justify-single-word="false"/>
    </style:style>
    <style:style style:name="P1501" style:family="paragraph" style:parent-style-name="Standard">
      <style:paragraph-properties fo:margin-left="1.5362in" fo:margin-right="3.8902in" fo:margin-top="0.078in" fo:margin-bottom="0in" style:contextual-spacing="false" fo:line-height="163%" fo:text-align="left" style:justify-single-word="false" fo:text-indent="0in" style:auto-text-indent="false"/>
    </style:style>
    <style:style style:name="P1502" style:family="paragraph" style:parent-style-name="Standard">
      <style:paragraph-properties fo:margin-left="1.5362in" fo:margin-right="0in" fo:margin-top="0.0063in" fo:margin-bottom="0in" style:contextual-spacing="false" fo:text-align="left" style:justify-single-word="false" fo:text-indent="0in" style:auto-text-indent="false"/>
    </style:style>
    <style:style style:name="P1503" style:family="paragraph" style:parent-style-name="Text_20_body">
      <style:paragraph-properties fo:margin-left="1.5362in" fo:margin-right="3.6575in" fo:margin-top="0.0874in" fo:margin-bottom="0in" style:contextual-spacing="false" fo:line-height="168%"/>
    </style:style>
    <style:style style:name="P1504" style:family="paragraph" style:parent-style-name="Text_20_body">
      <style:paragraph-properties fo:margin-top="0.0083in" fo:margin-bottom="0in" style:contextual-spacing="false"/>
      <style:text-properties style:font-name="Times New Roman"/>
    </style:style>
    <style:style style:name="P1505" style:family="paragraph" style:parent-style-name="Standard">
      <style:paragraph-properties fo:margin-left="2.822in" fo:margin-right="3.0827in" fo:margin-top="0in" fo:margin-bottom="0in" style:contextual-spacing="false" fo:line-height="104%" fo:text-align="center" style:justify-single-word="false" fo:text-indent="-0.0283in" style:auto-text-indent="false"/>
    </style:style>
    <style:style style:name="P1506" style:family="paragraph" style:parent-style-name="Text_20_body" style:master-page-name="Converted65">
      <style:paragraph-properties style:page-number="auto"/>
      <style:text-properties style:font-name="Times New Roman" fo:font-size="11pt" fo:font-weight="bold" style:font-size-asian="11pt" style:font-weight-asian="bold"/>
    </style:style>
    <style:style style:name="P1507" style:family="paragraph" style:parent-style-name="Text_20_body">
      <style:paragraph-properties fo:margin-top="0.078in" fo:margin-bottom="0in" style:contextual-spacing="false"/>
      <style:text-properties style:font-name="Times New Roman" fo:font-size="11pt" fo:font-weight="bold" style:font-size-asian="11pt" style:font-weight-asian="bold"/>
    </style:style>
    <style:style style:name="P1508" style:family="paragraph" style:parent-style-name="Heading_20_2">
      <style:paragraph-properties fo:margin-left="1.4402in" fo:margin-right="1.8319in" fo:margin-top="0.0008in" fo:margin-bottom="0in" style:contextual-spacing="false" fo:line-height="100%" fo:text-align="center" style:justify-single-word="false"/>
    </style:style>
    <style:style style:name="P1509" style:family="paragraph" style:parent-style-name="Text_20_body">
      <style:text-properties style:font-name="Source Sans Pro" fo:font-size="11pt" fo:font-weight="bold" style:font-size-asian="11pt" style:font-weight-asian="bold"/>
    </style:style>
    <style:style style:name="P1510" style:family="paragraph" style:parent-style-name="Text_20_body">
      <style:paragraph-properties fo:margin-top="0.0516in" fo:margin-bottom="0in" style:contextual-spacing="false"/>
      <style:text-properties style:font-name="Source Sans Pro" fo:font-size="11pt" fo:font-weight="bold" style:font-size-asian="11pt" style:font-weight-asian="bold"/>
    </style:style>
    <style:style style:name="P1511" style:family="paragraph" style:parent-style-name="Standard">
      <style:paragraph-properties fo:margin-left="0in" fo:margin-right="0.489in" fo:margin-top="0in" fo:margin-bottom="0in" style:contextual-spacing="false" fo:text-align="center" style:justify-single-word="false" fo:text-indent="0in" style:auto-text-indent="false"/>
    </style:style>
    <style:style style:name="P1512" style:family="paragraph" style:parent-style-name="Text_20_body">
      <style:paragraph-properties fo:margin-top="0.0043in" fo:margin-bottom="0in" style:contextual-spacing="false"/>
      <style:text-properties style:font-name="Times New Roman" fo:font-size="8.5pt" fo:font-weight="bold" style:font-size-asian="8.5pt" style:font-weight-asian="bold"/>
    </style:style>
    <style:style style:name="P1513" style:family="paragraph" style:parent-style-name="Standard">
      <style:paragraph-properties fo:margin-left="3.3693in" fo:margin-right="0in" fo:margin-top="0in" fo:margin-bottom="0in" style:contextual-spacing="false" fo:text-align="left" style:justify-single-word="false" fo:text-indent="0in" style:auto-text-indent="false"/>
    </style:style>
    <style:style style:name="P1514" style:family="paragraph" style:parent-style-name="Heading_20_8">
      <style:paragraph-properties fo:margin-left="3.3693in" fo:margin-right="1.7382in" fo:margin-top="0.022in" fo:margin-bottom="0in" style:contextual-spacing="false" fo:line-height="116%" fo:text-align="left" style:justify-single-word="false"/>
    </style:style>
    <style:style style:name="P1515" style:family="paragraph" style:parent-style-name="Text_20_body">
      <style:paragraph-properties fo:margin-top="0.002in" fo:margin-bottom="0in" style:contextual-spacing="false"/>
      <style:text-properties style:font-name="Times New Roman" fo:font-size="8.5pt" fo:font-weight="bold" style:font-size-asian="8.5pt" style:font-weight-asian="bold"/>
    </style:style>
    <style:style style:name="P1516" style:family="paragraph" style:parent-style-name="Standard">
      <style:paragraph-properties fo:margin-left="1.398in" fo:margin-right="1.8902in" fo:margin-top="0.0008in" fo:margin-bottom="0in" style:contextual-spacing="false" fo:text-align="justify" style:justify-single-word="false" fo:text-indent="0.7043in" style:auto-text-indent="false"/>
    </style:style>
    <style:style style:name="P1517" style:family="paragraph" style:parent-style-name="Text_20_body">
      <style:paragraph-properties fo:margin-top="0.0063in" fo:margin-bottom="0in" style:contextual-spacing="false"/>
      <style:text-properties style:font-name="Times New Roman" fo:font-size="8.5pt" style:font-size-asian="8.5pt"/>
    </style:style>
    <style:style style:name="P1518" style:family="paragraph" style:parent-style-name="Standard">
      <style:paragraph-properties fo:margin-left="1.398in" fo:margin-right="1.9146in" fo:margin-top="0.0008in" fo:margin-bottom="0in" style:contextual-spacing="false" fo:line-height="116%" fo:text-align="justify" style:justify-single-word="false" fo:text-indent="0.7043in" style:auto-text-indent="false"/>
    </style:style>
    <style:style style:name="P1519" style:family="paragraph" style:parent-style-name="Text_20_body">
      <style:paragraph-properties fo:margin-top="0.0217in" fo:margin-bottom="0in" style:contextual-spacing="false"/>
      <style:text-properties style:font-name="Times New Roman" fo:font-size="8.5pt" style:font-size-asian="8.5pt"/>
    </style:style>
    <style:style style:name="P1520" style:family="paragraph" style:parent-style-name="Standard">
      <style:paragraph-properties fo:margin-left="2.5244in" fo:margin-right="1.9138in" fo:margin-top="0in" fo:margin-bottom="0in" style:contextual-spacing="false" fo:line-height="116%" fo:text-align="justify" style:justify-single-word="false" fo:text-indent="0in" style:auto-text-indent="false"/>
    </style:style>
    <style:style style:name="P1521" style:family="paragraph" style:parent-style-name="Text_20_body">
      <style:paragraph-properties fo:margin-top="0.022in" fo:margin-bottom="0in" style:contextual-spacing="false"/>
      <style:text-properties style:font-name="Times New Roman" fo:font-size="8.5pt" style:font-size-asian="8.5pt"/>
    </style:style>
    <style:style style:name="P1522" style:family="paragraph" style:parent-style-name="Standard">
      <style:paragraph-properties fo:margin-left="2.102in" fo:margin-right="0in" fo:margin-top="0in" fo:margin-bottom="0in" style:contextual-spacing="false" fo:text-align="left" style:justify-single-word="false" fo:text-indent="0in" style:auto-text-indent="false"/>
    </style:style>
    <style:style style:name="P1523" style:family="paragraph" style:parent-style-name="Standard">
      <style:paragraph-properties fo:margin-left="1.398in" fo:margin-right="0in" fo:margin-top="0.022in" fo:margin-bottom="0in" style:contextual-spacing="false" fo:text-align="left" style:justify-single-word="false" fo:text-indent="0in" style:auto-text-indent="false"/>
    </style:style>
    <style:style style:name="P1524" style:family="paragraph" style:parent-style-name="Text_20_body">
      <style:paragraph-properties fo:margin-top="0.0429in" fo:margin-bottom="0in" style:contextual-spacing="false"/>
      <style:text-properties style:font-name="Times New Roman" fo:font-size="8.5pt" style:font-size-asian="8.5pt"/>
    </style:style>
    <style:style style:name="P1525" style:family="paragraph" style:parent-style-name="Text_20_body">
      <style:paragraph-properties fo:margin-top="0.0071in" fo:margin-bottom="0in" style:contextual-spacing="false"/>
      <style:text-properties style:font-name="Times New Roman" fo:font-size="8.5pt" style:font-size-asian="8.5pt"/>
    </style:style>
    <style:style style:name="P1526" style:family="paragraph" style:parent-style-name="Heading_20_8">
      <style:paragraph-properties fo:margin-left="0in" fo:margin-right="0.4902in"/>
    </style:style>
    <style:style style:name="P1527" style:family="paragraph" style:parent-style-name="Heading_20_9">
      <style:paragraph-properties fo:margin-left="0in" fo:margin-right="0.4898in" fo:margin-top="0.0016in" fo:margin-bottom="0in" style:contextual-spacing="false" fo:text-align="center" style:justify-single-word="false"/>
    </style:style>
    <style:style style:name="P1528" style:family="paragraph" style:parent-style-name="Text_20_body" style:master-page-name="Converted66">
      <style:paragraph-properties style:page-number="auto"/>
      <style:text-properties style:font-name="Times New Roman" fo:font-size="10pt" fo:font-weight="bold" style:font-size-asian="10pt" style:font-weight-asian="bold"/>
    </style:style>
    <style:style style:name="P1529" style:family="paragraph" style:parent-style-name="Text_20_body">
      <style:paragraph-properties fo:margin-top="0.0634in" fo:margin-bottom="0in" style:contextual-spacing="false"/>
      <style:text-properties style:font-name="Times New Roman" fo:font-size="10pt" fo:font-weight="bold" style:font-size-asian="10pt" style:font-weight-asian="bold"/>
    </style:style>
    <style:style style:name="P1530" style:family="paragraph" style:parent-style-name="Standard">
      <style:paragraph-properties fo:margin-left="0in" fo:margin-right="0.502in" fo:margin-top="0.0008in" fo:margin-bottom="0in" style:contextual-spacing="false" fo:text-align="center" style:justify-single-word="false" fo:text-indent="0in" style:auto-text-indent="false"/>
    </style:style>
    <style:style style:name="P1531" style:family="paragraph" style:parent-style-name="Text_20_body">
      <style:paragraph-properties fo:margin-top="0.0075in" fo:margin-bottom="0in" style:contextual-spacing="false"/>
      <style:text-properties style:font-name="Times New Roman" fo:font-size="8.5pt" fo:font-weight="bold" style:font-size-asian="8.5pt" style:font-weight-asian="bold"/>
    </style:style>
    <style:style style:name="P1532" style:family="paragraph" style:parent-style-name="Standard">
      <style:paragraph-properties fo:margin-left="3.3409in" fo:margin-right="0in" fo:margin-top="0in" fo:margin-bottom="0in" style:contextual-spacing="false" fo:text-align="left" style:justify-single-word="false" fo:text-indent="0in" style:auto-text-indent="false"/>
    </style:style>
    <style:style style:name="P1533" style:family="paragraph" style:parent-style-name="Heading_20_8">
      <style:paragraph-properties fo:margin-left="3.3409in" fo:margin-right="1.7382in" fo:margin-top="0.0236in" fo:margin-bottom="0in" style:contextual-spacing="false" fo:line-height="117%" fo:text-align="left" style:justify-single-word="false"/>
    </style:style>
    <style:style style:name="P1534" style:family="paragraph" style:parent-style-name="Text_20_body">
      <style:paragraph-properties fo:margin-top="0.0063in" fo:margin-bottom="0in" style:contextual-spacing="false"/>
      <style:text-properties style:font-name="Times New Roman" fo:font-size="8.5pt" fo:font-weight="bold" style:font-size-asian="8.5pt" style:font-weight-asian="bold"/>
    </style:style>
    <style:style style:name="P1535" style:family="paragraph" style:parent-style-name="Standard">
      <style:paragraph-properties fo:margin-left="1.348in" fo:margin-right="1.8528in" fo:margin-top="0in" fo:margin-bottom="0in" style:contextual-spacing="false" fo:line-height="102%" fo:text-align="justify" style:justify-single-word="false" fo:text-indent="0.7118in" style:auto-text-indent="false"/>
    </style:style>
    <style:style style:name="P1536" style:family="paragraph" style:parent-style-name="Text_20_body">
      <style:paragraph-properties fo:margin-top="0.0035in" fo:margin-bottom="0in" style:contextual-spacing="false"/>
      <style:text-properties style:font-name="Times New Roman" fo:font-size="8.5pt" style:font-size-asian="8.5pt"/>
    </style:style>
    <style:style style:name="P1537" style:family="paragraph" style:parent-style-name="Standard">
      <style:paragraph-properties fo:margin-left="1.348in" fo:margin-right="1.878in" fo:margin-top="0in" fo:margin-bottom="0in" style:contextual-spacing="false" fo:line-height="117%" fo:text-align="justify" style:justify-single-word="false" fo:text-indent="0.7118in" style:auto-text-indent="false"/>
    </style:style>
    <style:style style:name="P1538" style:family="paragraph" style:parent-style-name="Text_20_body">
      <style:paragraph-properties fo:margin-top="0.0252in" fo:margin-bottom="0in" style:contextual-spacing="false"/>
      <style:text-properties style:font-name="Times New Roman" fo:font-size="8.5pt" style:font-size-asian="8.5pt"/>
    </style:style>
    <style:style style:name="P1539" style:family="paragraph" style:parent-style-name="Standard">
      <style:paragraph-properties fo:margin-left="2.4866in" fo:margin-right="1.8783in" fo:margin-top="0in" fo:margin-bottom="0in" style:contextual-spacing="false" fo:line-height="117%" fo:text-align="justify" style:justify-single-word="false" fo:text-indent="0in" style:auto-text-indent="false"/>
    </style:style>
    <style:style style:name="P1540" style:family="paragraph" style:parent-style-name="Standard">
      <style:paragraph-properties fo:margin-left="2.4866in" fo:margin-right="1.8819in" fo:margin-top="0.0043in" fo:margin-bottom="0in" style:contextual-spacing="false" fo:line-height="117%" fo:text-align="justify" style:justify-single-word="false" fo:text-indent="0in" style:auto-text-indent="false"/>
    </style:style>
    <style:style style:name="P1541" style:family="paragraph" style:parent-style-name="Standard">
      <style:paragraph-properties fo:margin-left="2.0602in" fo:margin-right="0in" fo:margin-top="0.0008in" fo:margin-bottom="0in" style:contextual-spacing="false" fo:text-align="left" style:justify-single-word="false" fo:text-indent="0in" style:auto-text-indent="false"/>
    </style:style>
    <style:style style:name="P1542" style:family="paragraph" style:parent-style-name="Standard">
      <style:paragraph-properties fo:margin-left="1.348in" fo:margin-right="0in" fo:margin-top="0.0228in" fo:margin-bottom="0in" style:contextual-spacing="false" fo:text-align="left" style:justify-single-word="false" fo:text-indent="0in" style:auto-text-indent="false"/>
    </style:style>
    <style:style style:name="P1543" style:family="paragraph" style:parent-style-name="Text_20_body">
      <style:paragraph-properties fo:margin-top="0.0472in" fo:margin-bottom="0in" style:contextual-spacing="false"/>
      <style:text-properties style:font-name="Times New Roman" fo:font-size="8.5pt" style:font-size-asian="8.5pt"/>
    </style:style>
    <style:style style:name="P1544" style:family="paragraph" style:parent-style-name="Standard">
      <style:paragraph-properties fo:margin-left="2.0598in" fo:margin-right="0in" fo:margin-top="0in" fo:margin-bottom="0in" style:contextual-spacing="false" fo:text-align="left" style:justify-single-word="false" fo:text-indent="0in" style:auto-text-indent="false"/>
    </style:style>
    <style:style style:name="P1545" style:family="paragraph" style:parent-style-name="Text_20_body">
      <style:paragraph-properties fo:margin-top="0.011in" fo:margin-bottom="0in" style:contextual-spacing="false"/>
      <style:text-properties style:font-name="Times New Roman" fo:font-size="8.5pt" style:font-size-asian="8.5pt"/>
    </style:style>
    <style:style style:name="P1546" style:family="paragraph" style:parent-style-name="Heading_20_8">
      <style:paragraph-properties fo:margin-left="0in" fo:margin-right="0.5035in"/>
    </style:style>
    <style:style style:name="P1547" style:family="paragraph" style:parent-style-name="Heading_20_9">
      <style:paragraph-properties fo:margin-left="0in" fo:margin-right="0.5028in" fo:margin-top="0.0028in" fo:margin-bottom="0in" style:contextual-spacing="false" fo:text-align="center" style:justify-single-word="false"/>
    </style:style>
    <style:style style:name="P1548" style:family="paragraph" style:parent-style-name="Text_20_body" style:master-page-name="Converted67">
      <style:paragraph-properties style:page-number="auto"/>
      <style:text-properties style:font-name="Times New Roman" fo:font-size="6.5pt" fo:font-weight="bold" style:font-size-asian="6.5pt" style:font-weight-asian="bold"/>
    </style:style>
    <style:style style:name="P1549" style:family="paragraph" style:parent-style-name="Text_20_body">
      <style:text-properties style:font-name="Times New Roman" fo:font-size="6.5pt" fo:font-weight="bold" style:font-size-asian="6.5pt" style:font-weight-asian="bold"/>
    </style:style>
    <style:style style:name="P1550" style:family="paragraph" style:parent-style-name="Text_20_body">
      <style:paragraph-properties fo:margin-top="0.0374in" fo:margin-bottom="0in" style:contextual-spacing="false"/>
      <style:text-properties style:font-name="Times New Roman" fo:font-size="6.5pt" fo:font-weight="bold" style:font-size-asian="6.5pt" style:font-weight-asian="bold"/>
    </style:style>
    <style:style style:name="P1551" style:family="paragraph" style:parent-style-name="Standard">
      <style:paragraph-properties fo:margin-left="0in" fo:margin-right="1.8575in" fo:margin-top="0in" fo:margin-bottom="0in" style:contextual-spacing="false" fo:text-align="right" style:justify-single-word="false" fo:text-indent="0in" style:auto-text-indent="false"/>
    </style:style>
    <style:style style:name="P1552" style:family="paragraph" style:parent-style-name="Standard">
      <style:paragraph-properties fo:margin-left="0in" fo:margin-right="1.861in" fo:margin-top="0.102in" fo:margin-bottom="0in" style:contextual-spacing="false" fo:text-align="right" style:justify-single-word="false" fo:text-indent="0in" style:auto-text-indent="false"/>
    </style:style>
    <style:style style:name="P1553" style:family="paragraph" style:parent-style-name="Text_20_body">
      <style:paragraph-properties fo:margin-top="0.1161in" fo:margin-bottom="0in" style:contextual-spacing="false"/>
      <style:text-properties style:font-name="Times New Roman" fo:font-size="8.5pt" style:font-size-asian="8.5pt"/>
    </style:style>
    <style:style style:name="P1554" style:family="paragraph" style:parent-style-name="Standard">
      <style:paragraph-properties fo:margin-left="1.8417in" fo:margin-right="0in" fo:margin-top="0in" fo:margin-bottom="0in" style:contextual-spacing="false" fo:text-align="left" style:justify-single-word="false" fo:text-indent="0in" style:auto-text-indent="false"/>
    </style:style>
    <style:style style:name="P1555" style:family="paragraph" style:parent-style-name="Standard">
      <style:paragraph-properties fo:margin-left="1.4626in" fo:margin-right="1.8583in" fo:margin-top="0in" fo:margin-bottom="0in" style:contextual-spacing="false" fo:line-height="151%" fo:text-align="justify" style:justify-single-word="false" fo:text-indent="0in" style:auto-text-indent="false"/>
    </style:style>
    <style:style style:name="P1556" style:family="paragraph" style:parent-style-name="Text_20_body">
      <style:paragraph-properties fo:margin-top="0.0291in" fo:margin-bottom="0in" style:contextual-spacing="false"/>
      <style:text-properties fo:font-size="8.5pt" style:font-size-asian="8.5pt"/>
    </style:style>
    <style:style style:name="P1557" style:family="paragraph" style:parent-style-name="Standard">
      <style:paragraph-properties fo:margin-left="1.4626in" fo:margin-right="2.1571in" fo:margin-top="0in" fo:margin-bottom="0in" style:contextual-spacing="false" fo:text-align="left" style:justify-single-word="false" fo:text-indent="-0.2264in" style:auto-text-indent="false">
        <style:tab-stops>
          <style:tab-stop style:position="5.7154in"/>
        </style:tab-stops>
      </style:paragraph-properties>
    </style:style>
    <style:style style:name="P1558" style:family="paragraph" style:parent-style-name="Standard">
      <style:paragraph-properties fo:margin-left="1.9591in" fo:margin-right="0in" fo:margin-top="0.0327in" fo:margin-bottom="0in" style:contextual-spacing="false" fo:text-align="left" style:justify-single-word="false" fo:text-indent="0in" style:auto-text-indent="false"/>
    </style:style>
    <style:style style:name="P1559" style:family="paragraph" style:parent-style-name="Text_20_body" style:master-page-name="Converted68">
      <style:paragraph-properties style:page-number="auto"/>
      <style:text-properties fo:font-size="6.5pt" style:font-size-asian="6.5pt"/>
    </style:style>
    <style:style style:name="P1560" style:family="paragraph" style:parent-style-name="Text_20_body">
      <style:text-properties fo:font-size="6.5pt" style:font-size-asian="6.5pt"/>
    </style:style>
    <style:style style:name="P1561" style:family="paragraph" style:parent-style-name="Text_20_body">
      <style:paragraph-properties fo:margin-top="0.0465in" fo:margin-bottom="0in" style:contextual-spacing="false"/>
      <style:text-properties fo:font-size="6.5pt" style:font-size-asian="6.5pt"/>
    </style:style>
    <style:style style:name="P1562" style:family="paragraph" style:parent-style-name="Standard">
      <style:paragraph-properties fo:margin-left="0in" fo:margin-right="1.8484in" fo:margin-top="0in" fo:margin-bottom="0in" style:contextual-spacing="false" fo:text-align="right" style:justify-single-word="false" fo:text-indent="0in" style:auto-text-indent="false"/>
    </style:style>
    <style:style style:name="P1563" style:family="paragraph" style:parent-style-name="Standard">
      <style:paragraph-properties fo:margin-left="0in" fo:margin-right="1.8602in" fo:margin-top="0.1in" fo:margin-bottom="0in" style:contextual-spacing="false" fo:text-align="right" style:justify-single-word="false" fo:text-indent="0in" style:auto-text-indent="false"/>
    </style:style>
    <style:style style:name="P1564" style:family="paragraph" style:parent-style-name="Text_20_body">
      <style:text-properties style:font-name="Times New Roman" fo:font-size="6.5pt" style:font-size-asian="6.5pt"/>
    </style:style>
    <style:style style:name="P1565" style:family="paragraph" style:parent-style-name="Text_20_body">
      <style:paragraph-properties fo:margin-top="0.0425in" fo:margin-bottom="0in" style:contextual-spacing="false"/>
      <style:text-properties style:font-name="Times New Roman" fo:font-size="6.5pt" style:font-size-asian="6.5pt"/>
    </style:style>
    <style:style style:name="P1566" style:family="paragraph" style:parent-style-name="Standard">
      <style:paragraph-properties fo:margin-left="1.4555in" fo:margin-right="1.789in" fo:margin-top="0in" fo:margin-bottom="0in" style:contextual-spacing="false" fo:line-height="151%" fo:text-align="left" style:justify-single-word="false" fo:text-indent="0in" style:auto-text-indent="false"/>
    </style:style>
    <style:style style:name="P1567" style:family="paragraph" style:parent-style-name="Standard">
      <style:paragraph-properties fo:margin-left="2.7693in" fo:margin-right="3.1764in" fo:margin-top="0.0008in" fo:margin-bottom="0in" style:contextual-spacing="false" fo:text-align="center" style:justify-single-word="false" fo:text-indent="0.002in" style:auto-text-indent="false"/>
    </style:style>
    <style:style style:name="P1568" style:family="paragraph" style:parent-style-name="Text_20_body">
      <style:paragraph-properties fo:margin-top="0.0071in" fo:margin-bottom="0in" style:contextual-spacing="false"/>
      <style:text-properties fo:font-size="8.5pt" style:font-size-asian="8.5pt"/>
    </style:style>
    <style:style style:name="P1569" style:family="paragraph" style:parent-style-name="Standard">
      <style:paragraph-properties fo:margin-left="2.8335in" fo:margin-right="3.2429in" fo:margin-top="0in" fo:margin-bottom="0in" style:contextual-spacing="false" fo:text-align="center" style:justify-single-word="false" fo:text-indent="0.0083in" style:auto-text-indent="false"/>
    </style:style>
    <style:style style:name="P1570" style:family="paragraph" style:parent-style-name="Standard">
      <style:paragraph-properties fo:margin-left="1.5016in" fo:margin-right="1.911in" fo:margin-top="0.002in" fo:margin-bottom="0in" style:contextual-spacing="false" fo:text-align="center" style:justify-single-word="false" fo:text-indent="0in" style:auto-text-indent="false"/>
    </style:style>
    <style:style style:name="P1571" style:family="paragraph" style:parent-style-name="Standard">
      <style:paragraph-properties fo:margin-left="2.8335in" fo:margin-right="3.2016in" fo:margin-top="0in" fo:margin-bottom="0in" style:contextual-spacing="false" fo:text-align="left" style:justify-single-word="false" fo:text-indent="0.3736in" style:auto-text-indent="false"/>
    </style:style>
    <style:style style:name="P1572" style:family="paragraph" style:parent-style-name="Standard">
      <style:paragraph-properties fo:margin-left="2.3374in" fo:margin-right="0in" fo:margin-top="0.002in" fo:margin-bottom="0in" style:contextual-spacing="false" fo:text-align="left" style:justify-single-word="false" fo:text-indent="0in" style:auto-text-indent="false"/>
    </style:style>
    <style:style style:name="P1573" style:family="paragraph" style:parent-style-name="Text_20_body">
      <style:paragraph-properties fo:margin-top="0.0654in" fo:margin-bottom="0in" style:contextual-spacing="false"/>
      <style:text-properties fo:font-size="8.5pt" style:font-size-asian="8.5pt"/>
    </style:style>
    <style:style style:name="P1574" style:family="paragraph" style:parent-style-name="Standard">
      <style:paragraph-properties fo:margin-left="1.8874in" fo:margin-right="2.1654in" fo:margin-top="0in" fo:margin-bottom="0in" style:contextual-spacing="false" fo:line-height="115%" fo:text-align="left" style:justify-single-word="false" fo:text-indent="-0.65in" style:auto-text-indent="false">
        <style:tab-stops>
          <style:tab-stop style:position="5.7075in"/>
        </style:tab-stops>
      </style:paragraph-properties>
    </style:style>
    <style:style style:name="P1575" style:family="paragraph" style:parent-style-name="Standard">
      <style:paragraph-properties fo:margin-left="1.9547in" fo:margin-right="0in" fo:margin-top="0.0098in" fo:margin-bottom="0in" style:contextual-spacing="false" fo:text-align="left" style:justify-single-word="false" fo:text-indent="0in" style:auto-text-indent="false"/>
    </style:style>
    <style:style style:name="P1576" style:family="paragraph" style:parent-style-name="Text_20_body">
      <style:paragraph-properties fo:margin-top="0.0055in" fo:margin-bottom="0in" style:contextual-spacing="false"/>
      <style:text-properties fo:font-size="6pt" style:font-size-asian="6pt"/>
    </style:style>
    <style:style style:name="P1577" style:family="paragraph" style:parent-style-name="Standard">
      <style:paragraph-properties fo:margin-left="0.3953in" fo:margin-right="0in" fo:margin-top="0in" fo:margin-bottom="0in" style:contextual-spacing="false" fo:text-align="left" style:justify-single-word="false" fo:text-indent="0in" style:auto-text-indent="false">
        <style:tab-stops>
          <style:tab-stop style:position="7.0035in" style:type="right"/>
        </style:tab-stops>
      </style:paragraph-properties>
    </style:style>
    <style:style style:name="P1578" style:family="paragraph" style:parent-style-name="Text_20_body" style:master-page-name="Converted69">
      <style:paragraph-properties style:page-number="auto"/>
      <style:text-properties style:font-name="Lato Black" fo:font-size="6.5pt" fo:font-weight="bold" style:font-size-asian="6.5pt" style:font-weight-asian="bold"/>
    </style:style>
    <style:style style:name="P1579" style:family="paragraph" style:parent-style-name="Text_20_body">
      <style:text-properties style:font-name="Lato Black" fo:font-size="6.5pt" fo:font-weight="bold" style:font-size-asian="6.5pt" style:font-weight-asian="bold"/>
    </style:style>
    <style:style style:name="P1580" style:family="paragraph" style:parent-style-name="Text_20_body">
      <style:paragraph-properties fo:margin-top="0.0728in" fo:margin-bottom="0in" style:contextual-spacing="false"/>
      <style:text-properties style:font-name="Lato Black" fo:font-size="6.5pt" fo:font-weight="bold" style:font-size-asian="6.5pt" style:font-weight-asian="bold"/>
    </style:style>
    <style:style style:name="P1581" style:family="paragraph" style:parent-style-name="Standard">
      <style:paragraph-properties fo:margin-left="0in" fo:margin-right="1.8437in" fo:margin-top="0.0008in" fo:margin-bottom="0in" style:contextual-spacing="false" fo:text-align="right" style:justify-single-word="false" fo:text-indent="0in" style:auto-text-indent="false"/>
    </style:style>
    <style:style style:name="P1582" style:family="paragraph" style:parent-style-name="Standard">
      <style:paragraph-properties fo:margin-left="0in" fo:margin-right="1.839in" fo:margin-top="0.1028in" fo:margin-bottom="0in" style:contextual-spacing="false" fo:text-align="right" style:justify-single-word="false" fo:text-indent="0in" style:auto-text-indent="false"/>
    </style:style>
    <style:style style:name="P1583" style:family="paragraph" style:parent-style-name="Text_20_body">
      <style:paragraph-properties fo:margin-top="0.1256in" fo:margin-bottom="0in" style:contextual-spacing="false"/>
      <style:text-properties fo:font-size="8.5pt" style:font-size-asian="8.5pt"/>
    </style:style>
    <style:style style:name="P1584" style:family="paragraph" style:parent-style-name="Standard">
      <style:paragraph-properties fo:margin-left="2.6571in" fo:margin-right="3.0661in" fo:margin-top="0in" fo:margin-bottom="0in" style:contextual-spacing="false" fo:text-align="center" style:justify-single-word="false" fo:text-indent="0in" style:auto-text-indent="false"/>
    </style:style>
    <style:style style:name="P1585" style:family="paragraph" style:parent-style-name="Text_20_body">
      <style:paragraph-properties fo:margin-top="0.0154in" fo:margin-bottom="0in" style:contextual-spacing="false"/>
      <style:text-properties fo:font-size="8.5pt" style:font-size-asian="8.5pt"/>
    </style:style>
    <style:style style:name="P1586" style:family="paragraph" style:parent-style-name="Standard">
      <style:paragraph-properties fo:margin-left="2.8299in" fo:margin-right="3.2016in" fo:margin-top="0in" fo:margin-bottom="0in" style:contextual-spacing="false" fo:text-align="left" style:justify-single-word="false" fo:text-indent="0.3291in" style:auto-text-indent="false"/>
    </style:style>
    <style:style style:name="P1587" style:family="paragraph" style:parent-style-name="Standard">
      <style:paragraph-properties fo:margin-left="2.1839in" fo:margin-right="0in" fo:margin-top="0.002in" fo:margin-bottom="0in" style:contextual-spacing="false" fo:text-align="left" style:justify-single-word="false" fo:text-indent="0in" style:auto-text-indent="false"/>
    </style:style>
    <style:style style:name="P1588" style:family="paragraph" style:parent-style-name="Standard">
      <style:paragraph-properties fo:margin-left="2.8299in" fo:margin-right="3.2398in" fo:margin-top="0in" fo:margin-bottom="0in" style:contextual-spacing="false" fo:line-height="103%" fo:text-align="center" style:justify-single-word="false" fo:text-indent="-0.0016in" style:auto-text-indent="false"/>
    </style:style>
    <style:style style:name="P1589" style:family="paragraph" style:parent-style-name="Standard">
      <style:paragraph-properties fo:margin-left="1.4402in" fo:margin-right="1.85in" fo:margin-top="0in" fo:margin-bottom="0in" style:contextual-spacing="false" fo:line-height="0.1335in" fo:text-align="center" style:justify-single-word="false" fo:text-indent="0in" style:auto-text-indent="false"/>
    </style:style>
    <style:style style:name="P1590" style:family="paragraph" style:parent-style-name="Text_20_body">
      <style:paragraph-properties fo:margin-top="0.0134in" fo:margin-bottom="0in" style:contextual-spacing="false"/>
      <style:text-properties fo:font-size="8.5pt" style:font-size-asian="8.5pt"/>
    </style:style>
    <style:style style:name="P1591" style:family="paragraph" style:parent-style-name="Standard">
      <style:paragraph-properties fo:margin-left="2.4492in" fo:margin-right="2.8528in" fo:margin-top="0in" fo:margin-bottom="0in" style:contextual-spacing="false" fo:text-align="center" style:justify-single-word="false" fo:text-indent="0in" style:auto-text-indent="false"/>
    </style:style>
    <style:style style:name="P1592" style:family="paragraph" style:parent-style-name="Standard">
      <style:paragraph-properties fo:margin-left="1.4402in" fo:margin-right="1.8472in" fo:margin-top="0.002in" fo:margin-bottom="0in" style:contextual-spacing="false" fo:text-align="center" style:justify-single-word="false" fo:text-indent="0in" style:auto-text-indent="false"/>
    </style:style>
    <style:style style:name="P1593" style:family="paragraph" style:parent-style-name="Standard">
      <style:paragraph-properties fo:margin-left="2.8299in" fo:margin-right="3.2016in" fo:margin-top="0in" fo:margin-bottom="0in" style:contextual-spacing="false" fo:text-align="left" style:justify-single-word="false" fo:text-indent="0.3272in" style:auto-text-indent="false"/>
    </style:style>
    <style:style style:name="P1594" style:family="paragraph" style:parent-style-name="Standard">
      <style:paragraph-properties fo:margin-left="1.4402in" fo:margin-right="1.8563in" fo:margin-top="0.0055in" fo:margin-bottom="0in" style:contextual-spacing="false" fo:text-align="center" style:justify-single-word="false" fo:text-indent="0in" style:auto-text-indent="false"/>
    </style:style>
    <style:style style:name="P1595" style:family="paragraph" style:parent-style-name="Standard">
      <style:paragraph-properties fo:margin-left="2.7217in" fo:margin-right="3.1311in" fo:margin-top="0in" fo:margin-bottom="0in" style:contextual-spacing="false" fo:line-height="102%" fo:text-align="center" style:justify-single-word="false" fo:text-indent="0.0035in" style:auto-text-indent="false"/>
    </style:style>
    <style:style style:name="P1596" style:family="paragraph" style:parent-style-name="Text_20_body">
      <style:paragraph-properties fo:margin-top="0.0311in" fo:margin-bottom="0in" style:contextual-spacing="false"/>
      <style:text-properties fo:font-size="8.5pt" style:font-size-asian="8.5pt"/>
    </style:style>
    <style:style style:name="P1597" style:family="paragraph" style:parent-style-name="Standard">
      <style:paragraph-properties fo:margin-left="1.8772in" fo:margin-right="2.1555in" fo:margin-top="0in" fo:margin-bottom="0in" style:contextual-spacing="false" fo:line-height="110%" fo:text-align="left" style:justify-single-word="false" fo:text-indent="-0.6583in" style:auto-text-indent="false">
        <style:tab-stops>
          <style:tab-stop style:position="5.7173in"/>
        </style:tab-stops>
      </style:paragraph-properties>
    </style:style>
    <style:style style:name="P1598" style:family="paragraph" style:parent-style-name="Standard">
      <style:paragraph-properties fo:margin-left="1.9453in" fo:margin-right="0in" fo:margin-top="0.0091in" fo:margin-bottom="0in" style:contextual-spacing="false" fo:text-align="left" style:justify-single-word="false" fo:text-indent="0in" style:auto-text-indent="false"/>
    </style:style>
    <style:style style:name="P1599" style:family="paragraph" style:parent-style-name="Text_20_body">
      <style:paragraph-properties fo:margin-top="0.0598in" fo:margin-bottom="0in" style:contextual-spacing="false"/>
      <style:text-properties fo:font-size="6pt" style:font-size-asian="6pt"/>
    </style:style>
    <style:style style:name="P1600" style:family="paragraph" style:parent-style-name="Standard">
      <style:paragraph-properties fo:margin-left="0.3953in" fo:margin-right="0in" fo:margin-top="0.0008in" fo:margin-bottom="0in" style:contextual-spacing="false" fo:text-align="left" style:justify-single-word="false" fo:text-indent="0in" style:auto-text-indent="false">
        <style:tab-stops>
          <style:tab-stop style:position="7.0035in" style:type="right"/>
        </style:tab-stops>
      </style:paragraph-properties>
    </style:style>
    <style:style style:name="P1601" style:family="paragraph" style:parent-style-name="Text_20_body" style:master-page-name="Converted70">
      <style:paragraph-properties style:page-number="auto"/>
      <style:text-properties style:font-name="Lato Black" fo:font-size="11pt" fo:font-weight="bold" style:font-size-asian="11pt" style:font-weight-asian="bold"/>
    </style:style>
    <style:style style:name="P1602" style:family="paragraph" style:parent-style-name="Text_20_body">
      <style:text-properties style:font-name="Lato Black" fo:font-size="11pt" fo:font-weight="bold" style:font-size-asian="11pt" style:font-weight-asian="bold"/>
    </style:style>
    <style:style style:name="P1603" style:family="paragraph" style:parent-style-name="Text_20_body">
      <style:paragraph-properties fo:margin-top="0.1346in" fo:margin-bottom="0in" style:contextual-spacing="false"/>
      <style:text-properties style:font-name="Lato Black" fo:font-size="11pt" fo:font-weight="bold" style:font-size-asian="11pt" style:font-weight-asian="bold"/>
    </style:style>
    <style:style style:name="P1604" style:family="paragraph" style:parent-style-name="Heading_20_2">
      <style:paragraph-properties fo:margin-left="1.4402in" fo:margin-right="1.8311in" fo:line-height="100%" fo:text-align="center" style:justify-single-word="false"/>
    </style:style>
    <style:style style:name="P1605" style:family="paragraph" style:parent-style-name="Standard">
      <style:paragraph-properties fo:margin-left="0.3937in" fo:margin-right="0.7854in" fo:margin-top="0.1646in" fo:margin-bottom="0in" style:contextual-spacing="false" fo:line-height="95%" fo:text-align="justify" style:justify-single-word="false" fo:text-indent="0in" style:auto-text-indent="false"/>
    </style:style>
    <style:style style:name="P1606" style:family="paragraph" style:parent-style-name="Standard">
      <style:paragraph-properties fo:margin-left="0.3937in" fo:margin-right="0in" fo:margin-top="0in" fo:margin-bottom="0in" style:contextual-spacing="false" fo:line-height="0.1882in" fo:text-align="justify" style:justify-single-word="false" fo:text-indent="0in" style:auto-text-indent="false"/>
    </style:style>
    <style:style style:name="P1607" style:family="paragraph" style:parent-style-name="Text_20_body">
      <style:paragraph-properties fo:margin-top="0.1728in" fo:margin-bottom="0in" style:contextual-spacing="false"/>
      <style:text-properties style:font-name="Source Sans Pro" fo:font-size="11pt" style:font-size-asian="11pt"/>
    </style:style>
    <style:style style:name="P1608" style:family="paragraph" style:parent-style-name="Standard">
      <style:paragraph-properties fo:margin-left="0.3937in" fo:margin-right="0.7854in" fo:margin-top="0in" fo:margin-bottom="0in" style:contextual-spacing="false" fo:line-height="95%" fo:text-align="justify" style:justify-single-word="false" fo:text-indent="0in" style:auto-text-indent="false"/>
    </style:style>
    <style:style style:name="P1609" style:family="paragraph" style:parent-style-name="Standard">
      <style:paragraph-properties fo:margin-left="0.3937in" fo:margin-right="0in" fo:margin-top="0in" fo:margin-bottom="0in" style:contextual-spacing="false" fo:line-height="0.1909in" fo:text-align="justify" style:justify-single-word="false" fo:text-indent="0in" style:auto-text-indent="false"/>
    </style:style>
    <style:style style:name="P1610" style:family="paragraph" style:parent-style-name="Text_20_body">
      <style:paragraph-properties fo:margin-top="0.1661in" fo:margin-bottom="0in" style:contextual-spacing="false"/>
      <style:text-properties style:font-name="Source Sans Pro" fo:font-size="11pt" style:font-size-asian="11pt"/>
    </style:style>
    <style:style style:name="P1611" style:family="paragraph" style:parent-style-name="Standard">
      <style:paragraph-properties fo:margin-left="0in" fo:margin-right="0.3909in" fo:margin-top="0in" fo:margin-bottom="0in" style:contextual-spacing="false" fo:line-height="0.1874in" fo:text-align="center" style:justify-single-word="false" fo:text-indent="0in" style:auto-text-indent="false"/>
    </style:style>
    <style:style style:name="P1612" style:family="paragraph" style:parent-style-name="Standard">
      <style:paragraph-properties fo:margin-left="0.3937in" fo:margin-right="0.7854in" fo:margin-top="0.0035in" fo:margin-bottom="0in" style:contextual-spacing="false" fo:line-height="95%" fo:text-align="justify" style:justify-single-word="false" fo:text-indent="0in" style:auto-text-indent="false"/>
    </style:style>
    <style:style style:name="P1613" style:family="paragraph" style:parent-style-name="Standard">
      <style:paragraph-properties fo:margin-left="0.3937in" fo:margin-right="0in" fo:margin-top="0in" fo:margin-bottom="0in" style:contextual-spacing="false" fo:line-height="0.1898in" fo:text-align="justify" style:justify-single-word="false" fo:text-indent="0in" style:auto-text-indent="false"/>
    </style:style>
    <style:style style:name="P1614" style:family="paragraph" style:parent-style-name="Text_20_body">
      <style:paragraph-properties fo:margin-top="0.0134in" fo:margin-bottom="0in" style:contextual-spacing="false"/>
      <style:text-properties style:font-name="Source Sans Pro" fo:font-size="6pt" style:font-size-asian="6pt"/>
    </style:style>
    <style:style style:name="P1615" style:family="paragraph" style:parent-style-name="Heading_20_1" style:master-page-name="Converted71">
      <style:paragraph-properties fo:margin-top="0.0591in" fo:margin-bottom="0in" style:contextual-spacing="false" style:page-number="auto"/>
    </style:style>
    <style:style style:name="P1616" style:family="paragraph" style:parent-style-name="Standard">
      <style:paragraph-properties fo:margin-left="1.4563in" fo:margin-right="1.8228in" fo:margin-top="0.2193in" fo:margin-bottom="0in" style:contextual-spacing="false" fo:line-height="0.1953in" fo:text-align="center" style:justify-single-word="false" fo:text-indent="0in" style:auto-text-indent="false"/>
    </style:style>
    <style:style style:name="P1617" style:family="paragraph" style:parent-style-name="Standard">
      <style:paragraph-properties fo:margin-left="1.4563in" fo:margin-right="1.8228in" fo:margin-top="0in" fo:margin-bottom="0in" style:contextual-spacing="false" fo:line-height="0.1953in" fo:text-align="center" style:justify-single-word="false" fo:text-indent="0in" style:auto-text-indent="false"/>
    </style:style>
    <style:style style:name="P1618" style:family="paragraph" style:parent-style-name="Text_20_body">
      <style:paragraph-properties fo:margin-top="0.0862in" fo:margin-bottom="0in" style:contextual-spacing="false"/>
      <style:text-properties style:font-name="Source Sans Pro" fo:font-size="10pt" style:font-size-asian="10pt"/>
    </style:style>
    <style:style style:name="P1619" style:family="paragraph" style:parent-style-name="Standard">
      <style:paragraph-properties fo:margin-left="0.3937in" fo:margin-right="5.8898in" fo:margin-top="0.0008in" fo:margin-bottom="0in" style:contextual-spacing="false" fo:line-height="111%" fo:text-align="left" style:justify-single-word="false" fo:text-indent="0in" style:auto-text-indent="false"/>
    </style:style>
    <style:style style:name="P1620" style:family="paragraph" style:parent-style-name="Text_20_body">
      <style:paragraph-properties fo:margin-top="0.1244in" fo:margin-bottom="0in" style:contextual-spacing="false"/>
      <style:text-properties style:font-name="Source Sans Pro" fo:font-size="10pt" style:font-size-asian="10pt"/>
    </style:style>
    <style:style style:name="P1621" style:family="paragraph" style:parent-style-name="Standard">
      <style:paragraph-properties fo:margin-left="0in" fo:margin-right="0.9083in" fo:margin-top="0.0008in" fo:margin-bottom="0in" style:contextual-spacing="false" fo:text-align="right" style:justify-single-word="false" fo:text-indent="0in" style:auto-text-indent="false"/>
    </style:style>
    <style:style style:name="P1622" style:family="paragraph" style:parent-style-name="Frame_20_contents">
      <style:paragraph-properties fo:margin-left="0.0417in" fo:margin-right="0in" fo:margin-top="0.0138in" fo:margin-bottom="0in" style:contextual-spacing="false" fo:text-align="left" style:justify-single-word="false" fo:text-indent="0in" style:auto-text-indent="false"/>
      <style:text-properties fo:color="#40586f" style:font-name="Lato Black" fo:font-size="6pt" fo:letter-spacing="-0.0035in" fo:font-weight="bold" style:font-size-asian="6pt" style:font-weight-asian="bold"/>
    </style:style>
    <style:style style:name="P1623" style:family="paragraph" style:parent-style-name="Frame_20_contents">
      <style:paragraph-properties fo:margin-left="0.0138in" fo:margin-right="0in" fo:margin-top="0.0138in" fo:margin-bottom="0in" style:contextual-spacing="false" fo:text-align="left" style:justify-single-word="false" fo:text-indent="0in" style:auto-text-indent="false"/>
    </style:style>
    <style:style style:name="P1624" style:family="paragraph" style:parent-style-name="Frame_20_contents">
      <style:paragraph-properties fo:margin-left="0.0138in" fo:margin-right="0in" fo:margin-top="0.0138in" fo:margin-bottom="0in" style:contextual-spacing="false" fo:line-height="0.1874in" fo:text-align="left" style:justify-single-word="false" fo:text-indent="0in" style:auto-text-indent="false"/>
    </style:style>
    <style:style style:name="P1625" style:family="paragraph" style:parent-style-name="Frame_20_contents">
      <style:paragraph-properties fo:margin-left="0.0138in" fo:margin-right="0in" fo:margin-top="0in" fo:margin-bottom="0in" style:contextual-spacing="false" fo:line-height="0.1874in" fo:text-align="left" style:justify-single-word="false" fo:text-indent="0in" style:auto-text-indent="false"/>
    </style:style>
    <style:style style:name="P1626" style:family="paragraph" style:parent-style-name="Frame_20_contents">
      <style:paragraph-properties fo:margin-left="0.0138in" fo:margin-right="0in" fo:margin-top="0.011in" fo:margin-bottom="0in" style:contextual-spacing="false" fo:text-align="left" style:justify-single-word="false" fo:text-indent="0in" style:auto-text-indent="false"/>
    </style:style>
    <style:style style:name="P1627" style:family="paragraph" style:parent-style-name="Frame_20_contents">
      <style:paragraph-properties fo:margin-left="0.0138in" fo:margin-right="0in" fo:margin-top="0.0138in" fo:margin-bottom="0in" style:contextual-spacing="false" fo:text-align="left" style:justify-single-word="false" fo:text-indent="0in" style:auto-text-indent="false"/>
      <style:text-properties fo:color="#40586f" style:font-name="Lato Black" fo:font-size="6pt" fo:letter-spacing="-0.0035in" fo:font-weight="bold" style:font-size-asian="6pt" style:font-weight-asian="bold"/>
    </style:style>
    <style:style style:name="T1" style:family="text">
      <style:text-properties fo:color="#40586f" style:font-name="Source Sans Pro" fo:letter-spacing="0.0098in"/>
    </style:style>
    <style:style style:name="T2" style:family="text">
      <style:text-properties fo:color="#40586f" style:font-name="Source Sans Pro" fo:letter-spacing="0.028in"/>
    </style:style>
    <style:style style:name="T3" style:family="text">
      <style:text-properties fo:color="#40586f" style:font-name="Source Sans Pro"/>
    </style:style>
    <style:style style:name="T4" style:family="text">
      <style:text-properties fo:color="#40586f" style:font-name="Source Sans Pro" fo:letter-spacing="0.0283in"/>
    </style:style>
    <style:style style:name="T5" style:family="text">
      <style:text-properties fo:color="#40586f" style:font-name="Source Sans Pro" fo:letter-spacing="0.0071in"/>
    </style:style>
    <style:style style:name="T6" style:family="text">
      <style:text-properties fo:color="#40586f" style:font-name="Source Sans Pro" fo:letter-spacing="0.0091in"/>
    </style:style>
    <style:style style:name="T7" style:family="text">
      <style:text-properties fo:color="#40586f" style:font-name="Source Sans Pro" fo:letter-spacing="0.0055in"/>
    </style:style>
    <style:style style:name="T8" style:family="text">
      <style:text-properties fo:color="#074b85" fo:letter-spacing="0.0236in" fo:font-weight="bold" style:font-weight-asian="bold"/>
    </style:style>
    <style:style style:name="T9" style:family="text">
      <style:text-properties fo:color="#074b85" fo:letter-spacing="0.0244in" fo:font-weight="bold" style:font-weight-asian="bold" style:text-scale="150%"/>
    </style:style>
    <style:style style:name="T10" style:family="text">
      <style:text-properties fo:color="#074b85" fo:letter-spacing="0.0228in" fo:font-weight="bold" style:font-weight-asian="bold"/>
    </style:style>
    <style:style style:name="T11" style:family="text">
      <style:text-properties fo:color="#40586f" style:font-name="Source Sans Pro" fo:font-size="12pt" fo:letter-spacing="0.0083in" style:font-size-asian="12pt"/>
    </style:style>
    <style:style style:name="T12" style:family="text">
      <style:text-properties fo:color="#40586f" style:font-name="Source Sans Pro" fo:font-size="12pt" fo:letter-spacing="0.0335in" style:font-size-asian="12pt"/>
    </style:style>
    <style:style style:name="T13" style:family="text">
      <style:text-properties fo:color="#40586f" style:font-name="Source Sans Pro" fo:font-size="12pt" fo:letter-spacing="0.0146in" style:font-size-asian="12pt"/>
    </style:style>
    <style:style style:name="T14" style:family="text">
      <style:text-properties fo:color="#40586f" style:font-name="Source Sans Pro" fo:font-size="12pt" fo:letter-spacing="0.0339in" style:font-size-asian="12pt"/>
    </style:style>
    <style:style style:name="T15" style:family="text">
      <style:text-properties fo:color="#40586f" style:font-name="Source Sans Pro" fo:font-size="12pt" fo:letter-spacing="0.0047in" style:font-size-asian="12pt"/>
    </style:style>
    <style:style style:name="T16" style:family="text">
      <style:text-properties fo:color="#40586f" style:font-name="Source Sans Pro" fo:font-size="12pt" fo:letter-spacing="0.0327in" style:font-size-asian="12pt"/>
    </style:style>
    <style:style style:name="T17" style:family="text">
      <style:text-properties fo:color="#40586f" style:font-name="Source Sans Pro" fo:font-size="12pt" fo:letter-spacing="0.0126in" style:font-size-asian="12pt"/>
    </style:style>
    <style:style style:name="T18" style:family="text">
      <style:text-properties fo:color="#231f20" style:font-name="Source Sans Pro" fo:font-size="12pt" fo:font-weight="bold" style:font-size-asian="12pt" style:font-weight-asian="bold"/>
    </style:style>
    <style:style style:name="T19" style:family="text">
      <style:text-properties fo:color="#231f20" style:font-name="Source Sans Pro" fo:font-size="12pt" fo:letter-spacing="-0.0035in" fo:font-weight="bold" style:font-size-asian="12pt" style:font-weight-asian="bold"/>
    </style:style>
    <style:style style:name="T20" style:family="text">
      <style:text-properties fo:color="#231f20" style:font-name="Source Sans Pro" fo:font-size="12pt" fo:letter-spacing="-0.0028in" fo:font-weight="bold" style:font-size-asian="12pt" style:font-weight-asian="bold"/>
    </style:style>
    <style:style style:name="T21" style:family="text">
      <style:text-properties fo:color="#231f20" style:font-name="Source Sans Pro" fo:font-size="12pt" fo:letter-spacing="-0.0016in" fo:font-weight="bold" style:font-size-asian="12pt" style:font-weight-asian="bold"/>
    </style:style>
    <style:style style:name="T22" style:family="text">
      <style:text-properties fo:color="#0f6bab" style:font-name="Source Sans Pro" fo:font-size="12pt" fo:letter-spacing="-0.0016in" style:font-size-asian="12pt"/>
    </style:style>
    <style:style style:name="T23" style:family="text">
      <style:text-properties fo:color="#231f20" style:font-name="Source Sans Pro Semibold" fo:font-size="12pt" fo:letter-spacing="0.0134in" fo:font-weight="bold" style:font-size-asian="12pt" style:font-weight-asian="bold"/>
    </style:style>
    <style:style style:name="T24" style:family="text">
      <style:text-properties fo:color="#231f20" style:font-name="Source Sans Pro Semibold" fo:font-size="12pt" fo:letter-spacing="0.0311in" fo:font-weight="bold" style:font-size-asian="12pt" style:font-weight-asian="bold"/>
    </style:style>
    <style:style style:name="T25" style:family="text">
      <style:text-properties fo:color="#231f20" style:font-name="Source Sans Pro Semibold" fo:font-size="12pt" fo:letter-spacing="0.0138in" fo:font-weight="bold" style:font-size-asian="12pt" style:font-weight-asian="bold"/>
    </style:style>
    <style:style style:name="T26" style:family="text">
      <style:text-properties fo:color="#231f20" style:font-name="Source Sans Pro Semibold" fo:font-size="12pt" fo:letter-spacing="0.0335in" fo:font-weight="bold" style:font-size-asian="12pt" style:font-weight-asian="bold"/>
    </style:style>
    <style:style style:name="T27" style:family="text">
      <style:text-properties fo:color="#231f20" style:font-name="Source Sans Pro Semibold" fo:font-size="12pt" fo:letter-spacing="0.0083in" fo:font-weight="bold" style:font-size-asian="12pt" style:font-weight-asian="bold"/>
    </style:style>
    <style:style style:name="T28" style:family="text">
      <style:text-properties fo:color="#231f20" style:font-name="Source Sans Pro Semibold" fo:font-size="12pt" fo:letter-spacing="0.0327in" fo:font-weight="bold" style:font-size-asian="12pt" style:font-weight-asian="bold"/>
    </style:style>
    <style:style style:name="T29" style:family="text">
      <style:text-properties fo:color="#231f20" style:font-name="Source Sans Pro Semibold" fo:font-size="12pt" fo:letter-spacing="0.0146in" fo:font-weight="bold" style:font-size-asian="12pt" style:font-weight-asian="bold"/>
    </style:style>
    <style:style style:name="T30" style:family="text">
      <style:text-properties fo:color="#231f20" style:font-name="Source Sans Pro Semibold" fo:font-size="12pt" fo:letter-spacing="0.0126in" fo:font-weight="bold" style:font-size-asian="12pt" style:font-weight-asian="bold"/>
    </style:style>
    <style:style style:name="T31" style:family="text">
      <style:text-properties fo:color="#231f20"/>
    </style:style>
    <style:style style:name="T32" style:family="text">
      <style:text-properties fo:color="#231f20" fo:letter-spacing="-0.0055in"/>
    </style:style>
    <style:style style:name="T33" style:family="text">
      <style:text-properties fo:color="#231f20" fo:letter-spacing="-0.0047in"/>
    </style:style>
    <style:style style:name="T34" style:family="text">
      <style:text-properties fo:color="#231f20" fo:letter-spacing="-0.0016in"/>
    </style:style>
    <style:style style:name="T35" style:family="text">
      <style:text-properties fo:color="#0f6bab" style:font-name="Source Sans Pro" fo:font-size="10pt" fo:letter-spacing="-0.0016in" style:font-size-asian="10pt"/>
    </style:style>
    <style:style style:name="T36" style:family="text">
      <style:text-properties fo:color="#231f20" fo:letter-spacing="-0.0028in"/>
    </style:style>
    <style:style style:name="T37" style:family="text">
      <style:text-properties fo:color="#231f20" fo:letter-spacing="-0.002in"/>
    </style:style>
    <style:style style:name="T38" style:family="text">
      <style:text-properties fo:color="#0f6bab" style:font-name="Source Sans Pro" fo:font-size="10pt" style:font-size-asian="10pt"/>
    </style:style>
    <style:style style:name="T39" style:family="text">
      <style:text-properties fo:color="#231f20" fo:letter-spacing="-0.0035in"/>
    </style:style>
    <style:style style:name="T40" style:family="text">
      <style:text-properties fo:color="#231f20" style:font-name="Source Sans Pro" fo:font-size="19pt" style:font-size-asian="19pt"/>
    </style:style>
    <style:style style:name="T41" style:family="text">
      <style:text-properties fo:color="#231f20" style:font-name="Source Sans Pro" fo:font-size="19pt" fo:letter-spacing="-0.0134in" style:font-size-asian="19pt"/>
    </style:style>
    <style:style style:name="T42" style:family="text">
      <style:text-properties fo:color="#231f20" style:font-name="Source Sans Pro" fo:font-size="19pt" fo:letter-spacing="-0.002in" style:font-size-asian="19pt"/>
    </style:style>
    <style:style style:name="T43" style:family="text">
      <style:text-properties fo:color="#231f20" style:font-name="Source Sans Pro" fo:font-size="12pt" style:font-size-asian="12pt"/>
    </style:style>
    <style:style style:name="T44" style:family="text">
      <style:text-properties fo:color="#231f20" style:font-name="Source Sans Pro" fo:font-size="12pt" fo:letter-spacing="-0.0063in" style:font-size-asian="12pt"/>
    </style:style>
    <style:style style:name="T45" style:family="text">
      <style:text-properties fo:color="#231f20" style:font-name="Source Sans Pro" fo:font-size="12pt" fo:letter-spacing="-0.0016in" style:font-size-asian="12pt"/>
    </style:style>
    <style:style style:name="T46" style:family="text">
      <style:text-properties fo:color="#25408f" fo:font-weight="bold" style:font-weight-asian="bold"/>
    </style:style>
    <style:style style:name="T47" style:family="text">
      <style:text-properties fo:color="#25408f" fo:letter-spacing="-0.0047in" fo:font-weight="bold" style:font-weight-asian="bold"/>
    </style:style>
    <style:style style:name="T48" style:family="text">
      <style:text-properties fo:color="#25408f" fo:letter-spacing="-0.0028in" fo:font-weight="bold" style:font-weight-asian="bold"/>
    </style:style>
    <style:style style:name="T49" style:family="text">
      <style:text-properties fo:color="#25408f" fo:letter-spacing="-0.0016in" fo:font-weight="bold" style:font-weight-asian="bold"/>
    </style:style>
    <style:style style:name="T50" style:family="text">
      <style:text-properties fo:color="#231f20" style:font-name="Source Sans Pro" fo:font-size="10pt" style:font-size-asian="10pt"/>
    </style:style>
    <style:style style:name="T51" style:family="text">
      <style:text-properties fo:color="#231f20" style:font-name="Source Sans Pro" fo:font-size="10pt" fo:letter-spacing="-0.0028in" style:font-size-asian="10pt"/>
    </style:style>
    <style:style style:name="T52" style:family="text">
      <style:text-properties fo:color="#231f20" style:font-name="Source Sans Pro" fo:font-size="10pt" fo:letter-spacing="-0.002in" style:font-size-asian="10pt"/>
    </style:style>
    <style:style style:name="T53" style:family="text">
      <style:text-properties fo:color="#231f20" style:font-name="Source Sans Pro" fo:font-size="10pt" fo:letter-spacing="-0.0016in" style:font-size-asian="10pt"/>
    </style:style>
    <style:style style:name="T54" style:family="text">
      <style:text-properties fo:color="#25408f" fo:letter-spacing="-0.0043in" fo:font-weight="bold" style:font-weight-asian="bold"/>
    </style:style>
    <style:style style:name="T55" style:family="text">
      <style:text-properties fo:color="#25408f" fo:letter-spacing="-0.0035in" fo:font-weight="bold" style:font-weight-asian="bold"/>
    </style:style>
    <style:style style:name="T56" style:family="text">
      <style:text-properties fo:color="#231f20" style:font-name="Source Sans Pro" fo:font-size="10pt" fo:letter-spacing="-0.0035in" style:font-size-asian="10pt"/>
    </style:style>
    <style:style style:name="T57" style:family="text">
      <style:text-properties fo:color="#25408f" fo:letter-spacing="-0.002in" fo:font-weight="bold" style:font-weight-asian="bold"/>
    </style:style>
    <style:style style:name="T58" style:family="text">
      <style:text-properties fo:color="#25408f" style:font-name="Source Sans Pro Semibold" fo:letter-spacing="-0.0016in" fo:font-weight="bold" style:font-weight-asian="bold"/>
    </style:style>
    <style:style style:name="T59" style:family="text">
      <style:text-properties fo:color="#25408f" style:font-name="Source Sans Pro Semibold" fo:letter-spacing="-0.0043in" fo:font-weight="bold" style:font-weight-asian="bold"/>
    </style:style>
    <style:style style:name="T60" style:family="text">
      <style:text-properties fo:color="#231f20" style:font-name="Source Sans Pro" fo:font-size="10pt" fo:letter-spacing="-0.0047in" style:font-size-asian="10pt"/>
    </style:style>
    <style:style style:name="T61" style:family="text">
      <style:text-properties fo:color="#25408f" fo:letter-spacing="-0.0083in" fo:font-weight="bold" style:font-weight-asian="bold"/>
    </style:style>
    <style:style style:name="T62" style:family="text">
      <style:text-properties fo:color="#25408f" fo:letter-spacing="-0.0071in" fo:font-weight="bold" style:font-weight-asian="bold"/>
    </style:style>
    <style:style style:name="T63" style:family="text">
      <style:text-properties fo:color="#231f20" style:font-name="Source Sans Pro" fo:font-size="10pt" fo:letter-spacing="0.0228in" style:font-size-asian="10pt"/>
    </style:style>
    <style:style style:name="T64" style:family="text">
      <style:text-properties fo:color="#25408f" fo:letter-spacing="-0.0063in" fo:font-weight="bold" style:font-weight-asian="bold"/>
    </style:style>
    <style:style style:name="T65" style:family="text">
      <style:text-properties fo:color="#25408f" fo:letter-spacing="-0.0055in" fo:font-weight="bold" style:font-weight-asian="bold"/>
    </style:style>
    <style:style style:name="T66" style:family="text">
      <style:text-properties fo:color="#25408f" fo:letter-spacing="-0.0008in" fo:font-weight="bold" style:font-weight-asian="bold"/>
    </style:style>
    <style:style style:name="T67" style:family="text">
      <style:text-properties fo:color="#25408f" fo:letter-spacing="-0.0075in" fo:font-weight="bold" style:font-weight-asian="bold"/>
    </style:style>
    <style:style style:name="T68" style:family="text">
      <style:text-properties fo:color="#25408f" fo:letter-spacing="0.0008in" fo:font-weight="bold" style:font-weight-asian="bold"/>
    </style:style>
    <style:style style:name="T69" style:family="text">
      <style:text-properties fo:color="#25408f" fo:letter-spacing="0.002in" fo:font-weight="bold" style:font-weight-asian="bold"/>
    </style:style>
    <style:style style:name="T70" style:family="text">
      <style:text-properties fo:color="#231f20" style:font-name="Source Sans Pro" fo:font-size="10pt" fo:letter-spacing="-0.0043in" style:font-size-asian="10pt"/>
    </style:style>
    <style:style style:name="T71" style:family="text">
      <style:text-properties fo:color="#231f20" style:font-name="Source Sans Pro" fo:font-size="19pt" fo:letter-spacing="-0.0118in" style:font-size-asian="19pt"/>
    </style:style>
    <style:style style:name="T72" style:family="text">
      <style:text-properties fo:color="#231f20" style:font-name="Source Sans Pro" fo:font-size="19pt" fo:letter-spacing="-0.0138in" style:font-size-asian="19pt"/>
    </style:style>
    <style:style style:name="T73" style:family="text">
      <style:text-properties fo:color="#231f20" style:font-name="Source Sans Pro" fo:font-size="12pt" fo:letter-spacing="-0.0075in" style:font-size-asian="12pt"/>
    </style:style>
    <style:style style:name="T74" style:family="text">
      <style:text-properties fo:color="#ffffff" style:font-name="Lato Black" fo:font-size="6pt" fo:font-weight="bold" style:font-size-asian="6pt" style:font-weight-asian="bold"/>
    </style:style>
    <style:style style:name="T75" style:family="text">
      <style:text-properties fo:color="#ffffff" style:font-name="Lato Black" fo:font-size="6pt" fo:letter-spacing="0.0134in" fo:font-weight="bold" style:font-size-asian="6pt" style:font-weight-asian="bold"/>
    </style:style>
    <style:style style:name="T76" style:family="text">
      <style:text-properties fo:color="#ffffff" style:font-name="Lato Black" fo:font-size="6pt" fo:letter-spacing="0.0083in" fo:font-weight="bold" style:font-size-asian="6pt" style:font-weight-asian="bold"/>
    </style:style>
    <style:style style:name="T77" style:family="text">
      <style:text-properties fo:color="#ffffff" style:font-name="Lato Black" fo:font-size="6pt" fo:letter-spacing="0.0098in" fo:font-weight="bold" style:font-size-asian="6pt" style:font-weight-asian="bold"/>
    </style:style>
    <style:style style:name="T78" style:family="text">
      <style:text-properties fo:color="#ffffff" style:font-name="Lato Black" fo:font-size="6pt" fo:letter-spacing="0.0138in" fo:font-weight="bold" style:font-size-asian="6pt" style:font-weight-asian="bold"/>
    </style:style>
    <style:style style:name="T79" style:family="text">
      <style:text-properties fo:color="#ffffff" style:font-name="Lato Black" fo:font-size="6pt" fo:letter-spacing="-0.0016in" fo:font-weight="bold" style:font-size-asian="6pt" style:font-weight-asian="bold"/>
    </style:style>
    <style:style style:name="T80" style:family="text">
      <style:text-properties fo:color="#ffffff" style:font-name="Lato Black" fo:font-size="6pt" fo:letter-spacing="-0.0035in" fo:font-weight="bold" style:font-size-asian="6pt" style:font-weight-asian="bold"/>
    </style:style>
    <style:style style:name="T81" style:family="text">
      <style:text-properties fo:color="#231f20" style:font-name="Source Sans Pro" fo:font-size="20pt" fo:font-weight="bold" style:font-size-asian="20pt" style:font-weight-asian="bold"/>
    </style:style>
    <style:style style:name="T82" style:family="text">
      <style:text-properties fo:color="#231f20" style:font-name="Source Sans Pro" fo:font-size="20pt" fo:letter-spacing="0.0417in" fo:font-weight="bold" style:font-size-asian="20pt" style:font-weight-asian="bold"/>
    </style:style>
    <style:style style:name="T83" style:family="text">
      <style:text-properties fo:color="#231f20" style:font-name="Source Sans Pro" fo:font-size="20pt" fo:letter-spacing="-0.0016in" fo:font-weight="bold" style:font-size-asian="20pt" style:font-weight-asian="bold"/>
    </style:style>
    <style:style style:name="T84" style:family="text">
      <style:text-properties fo:color="#231f20" style:font-name="Source Sans Pro"/>
    </style:style>
    <style:style style:name="T85" style:family="text">
      <style:text-properties fo:color="#231f20" style:font-name="Source Sans Pro" fo:letter-spacing="-0.0047in"/>
    </style:style>
    <style:style style:name="T86" style:family="text">
      <style:text-properties fo:color="#231f20" style:font-name="Source Sans Pro" fo:letter-spacing="-0.0016in"/>
    </style:style>
    <style:style style:name="T87" style:family="text">
      <style:text-properties style:font-name="Verdana" fo:font-size="9.5pt" style:text-underline-style="solid" style:text-underline-width="bold" style:text-underline-color="font-color" fo:font-weight="bold" style:font-size-asian="9.5pt" style:font-weight-asian="bold"/>
    </style:style>
    <style:style style:name="T88" style:family="text">
      <style:text-properties style:font-name="Verdana" fo:font-size="9.5pt" fo:letter-spacing="-0.0016in" style:text-underline-style="solid" style:text-underline-width="bold" style:text-underline-color="font-color" fo:font-weight="bold" style:font-size-asian="9.5pt" style:font-weight-asian="bold"/>
    </style:style>
    <style:style style:name="T89" style:family="text">
      <style:text-properties style:font-name="Verdana" fo:font-size="9.5pt" fo:letter-spacing="-0.0028in" style:text-underline-style="solid" style:text-underline-width="bold" style:text-underline-color="font-color" fo:font-weight="bold" style:font-size-asian="9.5pt" style:font-weight-asian="bold"/>
    </style:style>
    <style:style style:name="T90" style:family="text">
      <style:text-properties style:font-name="Verdana" fo:font-size="8pt" fo:font-weight="bold" style:font-size-asian="8pt" style:font-weight-asian="bold" style:text-scale="105%"/>
    </style:style>
    <style:style style:name="T91" style:family="text">
      <style:text-properties style:font-name="Verdana" fo:font-size="8pt" fo:letter-spacing="-0.0016in" fo:font-weight="bold" style:font-size-asian="8pt" style:font-weight-asian="bold" style:text-scale="105%"/>
    </style:style>
    <style:style style:name="T92" style:family="text">
      <style:text-properties style:font-name="Verdana" fo:font-size="8pt" style:font-size-asian="8pt" style:text-scale="105%"/>
    </style:style>
    <style:style style:name="T93" style:family="text">
      <style:text-properties style:font-name="Verdana" fo:font-size="8pt" fo:letter-spacing="0.028in" style:font-size-asian="8pt" style:text-scale="105%"/>
    </style:style>
    <style:style style:name="T94" style:family="text">
      <style:text-properties style:font-name="Verdana" fo:font-size="8pt" fo:letter-spacing="0.0555in" style:font-size-asian="8pt" style:text-scale="105%"/>
    </style:style>
    <style:style style:name="T95" style:family="text">
      <style:text-properties style:font-name="Verdana" fo:font-size="8pt" fo:letter-spacing="0.0354in" style:font-size-asian="8pt" style:text-scale="105%"/>
    </style:style>
    <style:style style:name="T96" style:family="text">
      <style:text-properties style:font-name="Verdana" fo:font-size="8pt" fo:letter-spacing="0.0366in" style:font-size-asian="8pt" style:text-scale="105%"/>
    </style:style>
    <style:style style:name="T97" style:family="text">
      <style:text-properties style:font-name="Verdana" fo:font-size="8pt" fo:letter-spacing="0.0362in" fo:font-weight="bold" style:font-size-asian="8pt" style:font-weight-asian="bold" style:text-scale="105%"/>
    </style:style>
    <style:style style:name="T98" style:family="text">
      <style:text-properties style:font-name="Verdana" fo:font-size="8pt" fo:letter-spacing="0.0346in" fo:font-weight="bold" style:font-size-asian="8pt" style:font-weight-asian="bold" style:text-scale="105%"/>
    </style:style>
    <style:style style:name="T99" style:family="text">
      <style:text-properties style:font-name="Verdana" fo:font-size="8pt" fo:letter-spacing="0.0374in" fo:font-weight="bold" style:font-size-asian="8pt" style:font-weight-asian="bold" style:text-scale="105%"/>
    </style:style>
    <style:style style:name="T100" style:family="text">
      <style:text-properties style:font-name="Verdana" fo:font-size="8pt" fo:letter-spacing="-0.0071in" style:font-size-asian="8pt" style:text-scale="105%"/>
    </style:style>
    <style:style style:name="T101" style:family="text">
      <style:text-properties style:font-name="Verdana" style:text-scale="105%"/>
    </style:style>
    <style:style style:name="T102" style:family="text">
      <style:text-properties style:font-name="Verdana" fo:letter-spacing="-0.0071in" style:text-scale="105%"/>
    </style:style>
    <style:style style:name="T103" style:family="text">
      <style:text-properties style:font-name="Verdana" fo:letter-spacing="-0.0028in" style:text-scale="105%"/>
    </style:style>
    <style:style style:name="T104" style:family="text">
      <style:text-properties style:font-name="Verdana" fo:font-weight="bold" style:font-weight-asian="bold" style:text-scale="105%"/>
    </style:style>
    <style:style style:name="T105" style:family="text">
      <style:text-properties style:font-name="Verdana" fo:letter-spacing="-0.0008in" fo:font-weight="bold" style:font-weight-asian="bold" style:text-scale="105%"/>
    </style:style>
    <style:style style:name="T106" style:family="text">
      <style:text-properties style:font-name="Verdana" fo:letter-spacing="-0.0008in" style:text-scale="105%"/>
    </style:style>
    <style:style style:name="T107" style:family="text">
      <style:text-properties style:font-name="Verdana" fo:letter-spacing="0.022in" fo:font-weight="bold" style:font-weight-asian="bold" style:text-scale="105%"/>
    </style:style>
    <style:style style:name="T108" style:family="text">
      <style:text-properties style:font-name="Verdana" fo:letter-spacing="0.0228in" fo:font-weight="bold" style:font-weight-asian="bold" style:text-scale="105%"/>
    </style:style>
    <style:style style:name="T109" style:family="text">
      <style:text-properties style:font-name="Verdana" fo:letter-spacing="0.022in" style:text-scale="105%"/>
    </style:style>
    <style:style style:name="T110" style:family="text">
      <style:text-properties style:font-name="Verdana" fo:letter-spacing="0.0236in" style:text-scale="105%"/>
    </style:style>
    <style:style style:name="T111" style:family="text">
      <style:text-properties style:font-name="Verdana" fo:letter-spacing="0.0228in" style:text-scale="105%"/>
    </style:style>
    <style:style style:name="T112" style:family="text">
      <style:text-properties style:font-name="Verdana" fo:letter-spacing="0.0217in" style:text-scale="105%"/>
    </style:style>
    <style:style style:name="T113" style:family="text">
      <style:text-properties style:font-name="Verdana" fo:letter-spacing="0.0126in" style:text-scale="105%"/>
    </style:style>
    <style:style style:name="T114" style:family="text">
      <style:text-properties style:font-name="Verdana" fo:letter-spacing="0.0244in" style:text-scale="105%"/>
    </style:style>
    <style:style style:name="T115" style:family="text">
      <style:text-properties style:font-name="Verdana" fo:font-size="8pt" fo:font-style="italic" fo:font-weight="bold" style:font-size-asian="8pt" style:font-style-asian="italic" style:font-weight-asian="bold" style:text-scale="105%"/>
    </style:style>
    <style:style style:name="T116" style:family="text">
      <style:text-properties style:font-name="Verdana" fo:font-size="8pt" fo:font-style="italic" style:font-size-asian="8pt" style:font-style-asian="italic" style:text-scale="105%"/>
    </style:style>
    <style:style style:name="T117" style:family="text">
      <style:text-properties style:font-name="Verdana" fo:font-size="8pt" fo:letter-spacing="-0.0102in" fo:font-style="italic" style:font-size-asian="8pt" style:font-style-asian="italic" style:text-scale="105%"/>
    </style:style>
    <style:style style:name="T118" style:family="text">
      <style:text-properties style:font-name="Verdana" fo:font-size="8pt" fo:letter-spacing="-0.0016in" fo:font-style="italic" style:font-size-asian="8pt" style:font-style-asian="italic" style:text-scale="105%"/>
    </style:style>
    <style:style style:name="T119" style:family="text">
      <style:text-properties style:font-name="Verdana" fo:font-size="8pt" fo:letter-spacing="0.0516in" fo:font-style="italic" style:font-size-asian="8pt" style:font-style-asian="italic" style:text-scale="105%"/>
    </style:style>
    <style:style style:name="T120" style:family="text">
      <style:text-properties style:font-name="Verdana" fo:font-size="8pt" fo:letter-spacing="0.0484in" fo:font-style="italic" style:font-size-asian="8pt" style:font-style-asian="italic" style:text-scale="105%"/>
    </style:style>
    <style:style style:name="T121" style:family="text">
      <style:text-properties style:font-name="Verdana" fo:font-size="8pt" fo:letter-spacing="0.0555in" fo:font-style="italic" style:font-size-asian="8pt" style:font-style-asian="italic" style:text-scale="105%"/>
    </style:style>
    <style:style style:name="T122" style:family="text">
      <style:text-properties style:font-name="Verdana" fo:font-size="8pt" fo:letter-spacing="0.028in" fo:font-style="italic" style:font-size-asian="8pt" style:font-style-asian="italic" style:text-scale="105%"/>
    </style:style>
    <style:style style:name="T123" style:family="text">
      <style:text-properties style:font-name="Verdana" fo:font-size="8pt" fo:letter-spacing="-0.0016in" fo:font-style="italic" fo:font-weight="bold" style:font-size-asian="8pt" style:font-style-asian="italic" style:font-weight-asian="bold" style:text-scale="105%"/>
    </style:style>
    <style:style style:name="T124" style:family="text">
      <style:text-properties style:font-name="Verdana" fo:letter-spacing="-0.0016in" fo:font-weight="bold" style:font-weight-asian="bold" style:text-scale="105%"/>
    </style:style>
    <style:style style:name="T125" style:family="text">
      <style:text-properties style:font-name="Verdana" fo:font-style="italic" style:font-style-asian="italic" style:text-scale="105%"/>
    </style:style>
    <style:style style:name="T126" style:family="text">
      <style:text-properties style:font-name="Verdana" fo:letter-spacing="-0.0008in" fo:font-style="italic" style:font-style-asian="italic" style:text-scale="105%"/>
    </style:style>
    <style:style style:name="T127" style:family="text">
      <style:text-properties style:font-name="Verdana" fo:letter-spacing="-0.0016in" style:text-scale="105%"/>
    </style:style>
    <style:style style:name="T128" style:family="text">
      <style:text-properties style:font-name="Verdana" fo:letter-spacing="-0.002in" style:text-scale="105%"/>
    </style:style>
    <style:style style:name="T129" style:family="text">
      <style:text-properties style:font-name="Verdana" fo:letter-spacing="0.0189in" style:text-scale="105%"/>
    </style:style>
    <style:style style:name="T130" style:family="text">
      <style:text-properties style:font-name="Verdana" fo:letter-spacing="0.0134in" style:text-scale="105%"/>
    </style:style>
    <style:style style:name="T131" style:family="text">
      <style:text-properties style:font-name="Verdana" fo:letter-spacing="0.0138in" style:text-scale="105%"/>
    </style:style>
    <style:style style:name="T132" style:family="text">
      <style:text-properties style:font-name="Verdana" fo:letter-spacing="0.0118in" style:text-scale="105%"/>
    </style:style>
    <style:style style:name="T133" style:family="text">
      <style:text-properties style:font-name="Verdana" fo:letter-spacing="0.0098in" style:text-scale="105%"/>
    </style:style>
    <style:style style:name="T134" style:family="text">
      <style:text-properties style:font-name="Verdana" fo:letter-spacing="0.0075in" style:text-scale="105%"/>
    </style:style>
    <style:style style:name="T135" style:family="text">
      <style:text-properties fo:color="#050505" fo:font-size="8.5pt" fo:font-style="italic" style:font-size-asian="8.5pt" style:font-style-asian="italic" style:text-scale="110%"/>
    </style:style>
    <style:style style:name="T136" style:family="text">
      <style:text-properties fo:color="#050505" fo:font-size="8.5pt" style:font-size-asian="8.5pt" style:text-scale="110%"/>
    </style:style>
    <style:style style:name="T137" style:family="text">
      <style:text-properties fo:color="#050505" fo:font-size="8.5pt" fo:font-weight="bold" style:font-size-asian="8.5pt" style:font-weight-asian="bold" style:text-scale="105%"/>
    </style:style>
    <style:style style:name="T138" style:family="text">
      <style:text-properties fo:color="#050505" fo:font-size="8.5pt" fo:letter-spacing="0.028in" fo:font-weight="bold" style:font-size-asian="8.5pt" style:font-weight-asian="bold" style:text-scale="105%"/>
    </style:style>
    <style:style style:name="T139" style:family="text">
      <style:text-properties fo:color="#050505" fo:font-size="11pt" fo:font-weight="bold" style:font-size-asian="11pt" style:font-weight-asian="bold" style:text-scale="105%"/>
    </style:style>
    <style:style style:name="T140" style:family="text">
      <style:text-properties fo:color="#050505" style:text-position="36% 100%" fo:font-size="5.5pt" fo:font-weight="bold" style:font-size-asian="5.5pt" style:font-weight-asian="bold" style:text-scale="105%"/>
    </style:style>
    <style:style style:name="T141" style:family="text">
      <style:text-properties fo:color="#050505" style:text-position="36% 100%" fo:font-size="5.5pt" fo:letter-spacing="0.0555in" fo:font-weight="bold" style:font-size-asian="5.5pt" style:font-weight-asian="bold" style:text-scale="105%"/>
    </style:style>
    <style:style style:name="T142" style:family="text">
      <style:text-properties fo:color="#050505" fo:font-size="8.5pt" style:font-size-asian="8.5pt" style:text-scale="105%"/>
    </style:style>
    <style:style style:name="T143" style:family="text">
      <style:text-properties fo:color="#050505" fo:font-size="8.5pt" fo:letter-spacing="0.028in" style:font-size-asian="8.5pt" style:text-scale="105%"/>
    </style:style>
    <style:style style:name="T144" style:family="text">
      <style:text-properties fo:color="#050505" fo:font-size="8.5pt" fo:letter-spacing="0.0555in" style:font-size-asian="8.5pt" style:text-scale="105%"/>
    </style:style>
    <style:style style:name="T145" style:family="text">
      <style:text-properties fo:color="#050505" fo:font-size="8.5pt" fo:letter-spacing="0.028in" fo:font-style="italic" style:font-size-asian="8.5pt" style:font-style-asian="italic" style:text-scale="110%"/>
    </style:style>
    <style:style style:name="T146" style:family="text">
      <style:text-properties fo:color="#050505" fo:font-size="8.5pt" fo:letter-spacing="0.028in" style:font-size-asian="8.5pt" style:text-scale="110%"/>
    </style:style>
    <style:style style:name="T147" style:family="text">
      <style:text-properties fo:color="#050505" style:font-name="Times New Roman" fo:font-size="9.5pt" style:font-size-asian="9.5pt" style:text-scale="110%"/>
    </style:style>
    <style:style style:name="T148" style:family="text">
      <style:text-properties fo:color="#050505" fo:font-size="8.5pt" fo:font-weight="bold" style:font-size-asian="8.5pt" style:font-weight-asian="bold" style:text-scale="110%"/>
    </style:style>
    <style:style style:name="T149" style:family="text">
      <style:text-properties fo:color="#050505" fo:font-size="8.5pt" fo:letter-spacing="0.0102in" fo:font-weight="bold" style:font-size-asian="8.5pt" style:font-weight-asian="bold" style:text-scale="110%"/>
    </style:style>
    <style:style style:name="T150" style:family="text">
      <style:text-properties fo:color="#050505" fo:font-size="8.5pt" fo:letter-spacing="0.028in" fo:font-weight="bold" style:font-size-asian="8.5pt" style:font-weight-asian="bold" style:text-scale="110%"/>
    </style:style>
    <style:style style:name="T151" style:family="text">
      <style:text-properties fo:color="#050505" fo:font-size="8.5pt" fo:letter-spacing="0.0189in" style:font-size-asian="8.5pt" style:text-scale="110%"/>
    </style:style>
    <style:style style:name="T152" style:family="text">
      <style:text-properties fo:color="#050505" fo:font-size="8.5pt" fo:letter-spacing="0.0252in" style:font-size-asian="8.5pt" style:text-scale="110%"/>
    </style:style>
    <style:style style:name="T153" style:family="text">
      <style:text-properties fo:color="#050505" fo:font-size="8.5pt" fo:letter-spacing="0.0118in" style:font-size-asian="8.5pt" style:text-scale="110%"/>
    </style:style>
    <style:style style:name="T154" style:family="text">
      <style:text-properties fo:color="#050505" fo:font-size="8.5pt" fo:letter-spacing="0.0193in" style:font-size-asian="8.5pt" style:text-scale="110%"/>
    </style:style>
    <style:style style:name="T155" style:family="text">
      <style:text-properties fo:color="#050505" fo:font-size="8.5pt" fo:letter-spacing="0.0165in" style:font-size-asian="8.5pt" style:text-scale="110%"/>
    </style:style>
    <style:style style:name="T156" style:family="text">
      <style:text-properties fo:color="#050505" fo:font-size="8.5pt" style:font-size-asian="8.5pt" style:text-scale="130%"/>
    </style:style>
    <style:style style:name="T157" style:family="text">
      <style:text-properties fo:color="#050505" fo:font-size="8.5pt" fo:letter-spacing="-0.0071in" style:font-size-asian="8.5pt" style:text-scale="130%"/>
    </style:style>
    <style:style style:name="T158" style:family="text">
      <style:text-properties fo:color="#050505" fo:font-size="8.5pt" fo:letter-spacing="0.0154in" style:font-size-asian="8.5pt" style:text-scale="110%"/>
    </style:style>
    <style:style style:name="T159" style:family="text">
      <style:text-properties fo:color="#050505" fo:font-size="8.5pt" fo:letter-spacing="0.0209in" style:font-size-asian="8.5pt" style:text-scale="110%"/>
    </style:style>
    <style:style style:name="T160" style:family="text">
      <style:text-properties fo:color="#050505" fo:font-size="8.5pt" fo:letter-spacing="0.0161in" style:font-size-asian="8.5pt" style:text-scale="110%"/>
    </style:style>
    <style:style style:name="T161" style:family="text">
      <style:text-properties fo:color="#050505" fo:font-size="8.5pt" fo:font-style="italic" style:font-size-asian="8.5pt" style:font-style-asian="italic"/>
    </style:style>
    <style:style style:name="T162" style:family="text">
      <style:text-properties fo:color="#050505" fo:font-size="8.5pt" fo:letter-spacing="-0.0016in" fo:font-style="italic" style:font-size-asian="8.5pt" style:font-style-asian="italic"/>
    </style:style>
    <style:style style:name="T163" style:family="text">
      <style:text-properties fo:color="#050505" fo:font-size="8.5pt" fo:letter-spacing="-0.0047in" fo:font-style="italic" style:font-size-asian="8.5pt" style:font-style-asian="italic"/>
    </style:style>
    <style:style style:name="T164" style:family="text">
      <style:text-properties fo:color="#050505" fo:font-size="8.5pt" fo:letter-spacing="-0.0071in" fo:font-style="italic" style:font-size-asian="8.5pt" style:font-style-asian="italic"/>
    </style:style>
    <style:style style:name="T165" style:family="text">
      <style:text-properties fo:color="#050505" fo:font-size="8.5pt" fo:letter-spacing="0.0118in" fo:font-style="italic" style:font-size-asian="8.5pt" style:font-style-asian="italic"/>
    </style:style>
    <style:style style:name="T166" style:family="text">
      <style:text-properties fo:color="#050505" fo:font-size="8.5pt" fo:letter-spacing="0.0063in" fo:font-style="italic" style:font-size-asian="8.5pt" style:font-style-asian="italic"/>
    </style:style>
    <style:style style:name="T167" style:family="text">
      <style:text-properties fo:color="#050505" fo:font-size="8.5pt" fo:letter-spacing="0.0071in" fo:font-style="italic" style:font-size-asian="8.5pt" style:font-style-asian="italic"/>
    </style:style>
    <style:style style:name="T168" style:family="text">
      <style:text-properties fo:color="#050505" fo:font-size="8.5pt" fo:letter-spacing="-0.0008in" fo:font-style="italic" style:font-size-asian="8.5pt" style:font-style-asian="italic"/>
    </style:style>
    <style:style style:name="T169" style:family="text">
      <style:text-properties fo:color="#050505" fo:font-size="8.5pt" fo:letter-spacing="-0.0035in" fo:font-style="italic" style:font-size-asian="8.5pt" style:font-style-asian="italic"/>
    </style:style>
    <style:style style:name="T170" style:family="text">
      <style:text-properties fo:color="#050505" fo:font-size="8.5pt" fo:letter-spacing="0.0283in" fo:font-style="italic" style:font-size-asian="8.5pt" style:font-style-asian="italic"/>
    </style:style>
    <style:style style:name="T171" style:family="text">
      <style:text-properties fo:color="#050505" fo:font-size="8.5pt" fo:letter-spacing="0.0035in" fo:font-style="italic" style:font-size-asian="8.5pt" style:font-style-asian="italic"/>
    </style:style>
    <style:style style:name="T172" style:family="text">
      <style:text-properties fo:color="#050505" fo:font-size="8.5pt" fo:font-style="italic" style:font-size-asian="8.5pt" style:font-style-asian="italic" style:text-scale="105%"/>
    </style:style>
    <style:style style:name="T173" style:family="text">
      <style:text-properties fo:color="#050505" fo:font-size="8.5pt" fo:letter-spacing="0.028in" fo:font-style="italic" style:font-size-asian="8.5pt" style:font-style-asian="italic" style:text-scale="105%"/>
    </style:style>
    <style:style style:name="T174" style:family="text">
      <style:text-properties fo:color="#050505" fo:font-size="8.5pt" fo:letter-spacing="-0.0047in" fo:font-style="italic" style:font-size-asian="8.5pt" style:font-style-asian="italic" style:text-scale="105%"/>
    </style:style>
    <style:style style:name="T175" style:family="text">
      <style:text-properties fo:color="#050505" fo:font-size="8.5pt" fo:letter-spacing="-0.0016in" fo:font-style="italic" style:font-size-asian="8.5pt" style:font-style-asian="italic" style:text-scale="105%"/>
    </style:style>
    <style:style style:name="T176" style:family="text">
      <style:text-properties fo:color="#050505" fo:font-size="8.5pt" fo:letter-spacing="-0.002in" fo:font-style="italic" style:font-size-asian="8.5pt" style:font-style-asian="italic" style:text-scale="105%"/>
    </style:style>
    <style:style style:name="T177" style:family="text">
      <style:text-properties fo:color="#050505" fo:font-size="8.5pt" fo:letter-spacing="-0.0028in" fo:font-style="italic" style:font-size-asian="8.5pt" style:font-style-asian="italic" style:text-scale="105%"/>
    </style:style>
    <style:style style:name="T178" style:family="text">
      <style:text-properties fo:color="#050505" fo:font-size="8.5pt" fo:letter-spacing="-0.0055in" fo:font-style="italic" style:font-size-asian="8.5pt" style:font-style-asian="italic" style:text-scale="105%"/>
    </style:style>
    <style:style style:name="T179" style:family="text">
      <style:text-properties fo:color="#050505" fo:font-size="8.5pt" fo:letter-spacing="-0.0071in" fo:font-style="italic" style:font-size-asian="8.5pt" style:font-style-asian="italic" style:text-scale="105%"/>
    </style:style>
    <style:style style:name="T180" style:family="text">
      <style:text-properties fo:color="#050505" fo:font-size="8.5pt" fo:letter-spacing="-0.0091in" fo:font-style="italic" style:font-size-asian="8.5pt" style:font-style-asian="italic" style:text-scale="105%"/>
    </style:style>
    <style:style style:name="T181" style:family="text">
      <style:text-properties fo:color="#050505" fo:font-size="8.5pt" fo:letter-spacing="-0.0043in" fo:font-style="italic" style:font-size-asian="8.5pt" style:font-style-asian="italic" style:text-scale="105%"/>
    </style:style>
    <style:style style:name="T182" style:family="text">
      <style:text-properties fo:color="#050505" style:font-name="Times New Roman" fo:font-size="9.5pt" style:font-size-asian="9.5pt" style:text-scale="105%"/>
    </style:style>
    <style:style style:name="T183" style:family="text">
      <style:text-properties fo:color="#050505" fo:font-size="8.5pt" fo:letter-spacing="-0.0028in" fo:font-style="italic" style:font-size-asian="8.5pt" style:font-style-asian="italic" style:text-scale="110%"/>
    </style:style>
    <style:style style:name="T184" style:family="text">
      <style:text-properties fo:color="#050505" fo:font-size="8.5pt" fo:letter-spacing="-0.0016in" fo:font-style="italic" style:font-size-asian="8.5pt" style:font-style-asian="italic" style:text-scale="110%"/>
    </style:style>
    <style:style style:name="T185" style:family="text">
      <style:text-properties fo:color="#050505" fo:font-size="8.5pt" fo:letter-spacing="0.0366in" style:font-size-asian="8.5pt" style:text-scale="110%"/>
    </style:style>
    <style:style style:name="T186" style:family="text">
      <style:text-properties fo:color="#050505" fo:font-size="8.5pt" fo:letter-spacing="0.0339in" fo:font-style="italic" style:font-size-asian="8.5pt" style:font-style-asian="italic" style:text-scale="110%"/>
    </style:style>
    <style:style style:name="T187" style:family="text">
      <style:text-properties fo:color="#050505" fo:font-size="8.5pt" fo:letter-spacing="0.0283in" fo:font-style="italic" style:font-size-asian="8.5pt" style:font-style-asian="italic" style:text-scale="110%"/>
    </style:style>
    <style:style style:name="T188" style:family="text">
      <style:text-properties fo:color="#050505" style:font-name="Times New Roman" fo:font-size="9.5pt" fo:letter-spacing="0.0283in" style:font-size-asian="9.5pt" style:text-scale="110%"/>
    </style:style>
    <style:style style:name="T189" style:family="text">
      <style:text-properties fo:color="#050505" fo:font-size="8.5pt" fo:letter-spacing="0.0272in" fo:font-style="italic" style:font-size-asian="8.5pt" style:font-style-asian="italic" style:text-scale="110%"/>
    </style:style>
    <style:style style:name="T190" style:family="text">
      <style:text-properties fo:color="#050505" fo:font-size="8.5pt" fo:letter-spacing="0.0319in" fo:font-style="italic" style:font-size-asian="8.5pt" style:font-style-asian="italic" style:text-scale="110%"/>
    </style:style>
    <style:style style:name="T191" style:family="text">
      <style:text-properties fo:color="#050505" fo:font-size="8.5pt" fo:letter-spacing="0.0264in" fo:font-style="italic" style:font-size-asian="8.5pt" style:font-style-asian="italic" style:text-scale="110%"/>
    </style:style>
    <style:style style:name="T192" style:family="text">
      <style:text-properties fo:color="#070707" fo:font-size="8.5pt" style:font-size-asian="8.5pt" style:text-scale="110%"/>
    </style:style>
    <style:style style:name="T193" style:family="text">
      <style:text-properties fo:color="#070707" fo:font-size="8.5pt" fo:letter-spacing="0.028in" style:font-size-asian="8.5pt" style:text-scale="110%"/>
    </style:style>
    <style:style style:name="T194" style:family="text">
      <style:text-properties fo:color="#070707" fo:font-size="8.5pt" fo:font-style="italic" style:font-size-asian="8.5pt" style:font-style-asian="italic" style:text-scale="110%"/>
    </style:style>
    <style:style style:name="T195" style:family="text">
      <style:text-properties fo:color="#070707" fo:font-size="8.5pt" fo:letter-spacing="-0.0016in" fo:font-style="italic" style:font-size-asian="8.5pt" style:font-style-asian="italic" style:text-scale="110%"/>
    </style:style>
    <style:style style:name="T196" style:family="text">
      <style:text-properties fo:color="#070707" fo:font-size="8.5pt" fo:letter-spacing="0.0555in" style:font-size-asian="8.5pt" style:text-scale="110%"/>
    </style:style>
    <style:style style:name="T197" style:family="text">
      <style:text-properties fo:color="#070707" fo:font-size="8.5pt" fo:letter-spacing="0.028in" fo:font-style="italic" style:font-size-asian="8.5pt" style:font-style-asian="italic" style:text-scale="110%"/>
    </style:style>
    <style:style style:name="T198" style:family="text">
      <style:text-properties fo:color="#070707" fo:font-size="8.5pt" fo:letter-spacing="0.0555in" fo:font-style="italic" style:font-size-asian="8.5pt" style:font-style-asian="italic" style:text-scale="110%"/>
    </style:style>
    <style:style style:name="T199" style:family="text">
      <style:text-properties fo:color="#070707" fo:font-size="8.5pt" fo:letter-spacing="0.0256in" fo:font-style="italic" style:font-size-asian="8.5pt" style:font-style-asian="italic" style:text-scale="110%"/>
    </style:style>
    <style:style style:name="T200" style:family="text">
      <style:text-properties fo:color="#070707" fo:font-size="8.5pt" fo:letter-spacing="0.0236in" fo:font-style="italic" style:font-size-asian="8.5pt" style:font-style-asian="italic" style:text-scale="110%"/>
    </style:style>
    <style:style style:name="T201" style:family="text">
      <style:text-properties fo:color="#070707" fo:font-size="8.5pt" fo:letter-spacing="0.0071in" style:font-size-asian="8.5pt" style:text-scale="110%"/>
    </style:style>
    <style:style style:name="T202" style:family="text">
      <style:text-properties fo:color="#070707" fo:font-size="8.5pt" fo:letter-spacing="-0.0043in" fo:font-style="italic" style:font-size-asian="8.5pt" style:font-style-asian="italic" style:text-scale="110%"/>
    </style:style>
    <style:style style:name="T203" style:family="text">
      <style:text-properties fo:color="#070707" fo:font-size="8.5pt" fo:letter-spacing="0.0165in" fo:font-style="italic" style:font-size-asian="8.5pt" style:font-style-asian="italic" style:text-scale="110%"/>
    </style:style>
    <style:style style:name="T204" style:family="text">
      <style:text-properties fo:color="#070707" fo:font-size="8.5pt" fo:letter-spacing="-0.002in" fo:font-style="italic" style:font-size-asian="8.5pt" style:font-style-asian="italic" style:text-scale="110%"/>
    </style:style>
    <style:style style:name="T205" style:family="text">
      <style:text-properties fo:color="#070707" fo:font-size="8pt" style:font-size-asian="8pt" style:text-scale="110%"/>
    </style:style>
    <style:style style:name="T206" style:family="text">
      <style:text-properties fo:color="#070707" fo:font-size="8.5pt" fo:letter-spacing="0.0189in" fo:font-style="italic" style:font-size-asian="8.5pt" style:font-style-asian="italic" style:text-scale="110%"/>
    </style:style>
    <style:style style:name="T207" style:family="text">
      <style:text-properties fo:color="#070707" fo:font-size="8.5pt" fo:letter-spacing="0.0154in" fo:font-style="italic" style:font-size-asian="8.5pt" style:font-style-asian="italic" style:text-scale="110%"/>
    </style:style>
    <style:style style:name="T208" style:family="text">
      <style:text-properties fo:color="#070707" fo:font-size="8.5pt" fo:letter-spacing="0.0146in" fo:font-style="italic" style:font-size-asian="8.5pt" style:font-style-asian="italic" style:text-scale="110%"/>
    </style:style>
    <style:style style:name="T209" style:family="text">
      <style:text-properties fo:color="#363636" fo:font-size="8.5pt" fo:font-style="italic" style:font-size-asian="8.5pt" style:font-style-asian="italic" style:text-scale="110%"/>
    </style:style>
    <style:style style:name="T210" style:family="text">
      <style:text-properties fo:color="#070707" fo:font-size="8.5pt" fo:letter-spacing="0.0146in" style:font-size-asian="8.5pt" style:text-scale="110%"/>
    </style:style>
    <style:style style:name="T211" style:family="text">
      <style:text-properties fo:color="#070707" fo:font-size="8pt" fo:letter-spacing="-0.0016in" style:font-size-asian="8pt" style:text-scale="110%"/>
    </style:style>
    <style:style style:name="T212" style:family="text">
      <style:text-properties fo:color="#070707" fo:font-size="8.5pt" fo:letter-spacing="-0.0008in" fo:font-style="italic" style:font-size-asian="8.5pt" style:font-style-asian="italic" style:text-scale="110%"/>
    </style:style>
    <style:style style:name="T213" style:family="text">
      <style:text-properties fo:color="#070707" fo:font-size="8.5pt" fo:letter-spacing="0.0118in" fo:font-style="italic" style:font-size-asian="8.5pt" style:font-style-asian="italic" style:text-scale="110%"/>
    </style:style>
    <style:style style:name="T214" style:family="text">
      <style:text-properties fo:color="#070707" fo:font-size="8.5pt" fo:letter-spacing="0.011in" fo:font-style="italic" style:font-size-asian="8.5pt" style:font-style-asian="italic" style:text-scale="110%"/>
    </style:style>
    <style:style style:name="T215" style:family="text">
      <style:text-properties fo:color="#070707" fo:font-size="8.5pt" fo:letter-spacing="0.0043in" fo:font-style="italic" style:font-size-asian="8.5pt" style:font-style-asian="italic" style:text-scale="110%"/>
    </style:style>
    <style:style style:name="T216" style:family="text">
      <style:text-properties fo:color="#070707" fo:font-size="8.5pt" fo:letter-spacing="0.0138in" fo:font-style="italic" style:font-size-asian="8.5pt" style:font-style-asian="italic" style:text-scale="110%"/>
    </style:style>
    <style:style style:name="T217" style:family="text">
      <style:text-properties fo:color="#070707" fo:font-size="8.5pt" fo:letter-spacing="0.0071in" fo:font-style="italic" style:font-size-asian="8.5pt" style:font-style-asian="italic" style:text-scale="110%"/>
    </style:style>
    <style:style style:name="T218" style:family="text">
      <style:text-properties fo:color="#070707" style:font-name="Times New Roman" fo:font-size="9.5pt" style:font-size-asian="9.5pt" style:text-scale="110%"/>
    </style:style>
    <style:style style:name="T219" style:family="text">
      <style:text-properties fo:color="#070707" style:text-position="40% 100%" fo:font-size="5pt" style:font-size-asian="5pt" style:text-scale="110%"/>
    </style:style>
    <style:style style:name="T220" style:family="text">
      <style:text-properties fo:color="#070707" style:text-position="40% 100%" fo:font-size="5pt" fo:letter-spacing="0.028in" style:font-size-asian="5pt" style:text-scale="110%"/>
    </style:style>
    <style:style style:name="T221" style:family="text">
      <style:text-properties fo:color="#070707" fo:font-size="8.5pt" fo:letter-spacing="0.0161in" fo:font-style="italic" style:font-size-asian="8.5pt" style:font-style-asian="italic" style:text-scale="110%"/>
    </style:style>
    <style:style style:name="T222" style:family="text">
      <style:text-properties fo:color="#070707" fo:font-size="9pt" style:font-size-asian="9pt" style:text-scale="110%"/>
    </style:style>
    <style:style style:name="T223" style:family="text">
      <style:text-properties fo:color="#070707" style:text-position="50% 100%" fo:font-size="5pt" style:font-size-asian="5pt" style:text-scale="110%"/>
    </style:style>
    <style:style style:name="T224" style:family="text">
      <style:text-properties fo:color="#070707" style:text-position="50% 100%" fo:font-size="5pt" fo:letter-spacing="0.028in" style:font-size-asian="5pt" style:text-scale="110%"/>
    </style:style>
    <style:style style:name="T225" style:family="text">
      <style:text-properties fo:color="#070707" fo:font-size="8.5pt" fo:letter-spacing="0.0193in" fo:font-style="italic" style:font-size-asian="8.5pt" style:font-style-asian="italic" style:text-scale="110%"/>
    </style:style>
    <style:style style:name="T226" style:family="text">
      <style:text-properties fo:color="#070707" fo:font-size="8.5pt" fo:letter-spacing="0.0209in" fo:font-style="italic" style:font-size-asian="8.5pt" style:font-style-asian="italic" style:text-scale="110%"/>
    </style:style>
    <style:style style:name="T227" style:family="text">
      <style:text-properties fo:color="#070707" fo:font-size="8.5pt" fo:letter-spacing="0.0252in" fo:font-style="italic" style:font-size-asian="8.5pt" style:font-style-asian="italic" style:text-scale="110%"/>
    </style:style>
    <style:style style:name="T228" style:family="text">
      <style:text-properties fo:color="#070707" fo:font-size="9pt" fo:font-style="italic" style:font-size-asian="9pt" style:font-style-asian="italic" style:text-scale="110%"/>
    </style:style>
    <style:style style:name="T229" style:family="text">
      <style:text-properties fo:color="#313131" fo:font-size="8.5pt" fo:font-style="italic" style:font-size-asian="8.5pt" style:font-style-asian="italic" style:text-scale="110%"/>
    </style:style>
    <style:style style:name="T230" style:family="text">
      <style:text-properties fo:color="#070707" fo:font-size="8.5pt" fo:letter-spacing="0.0075in" style:font-size-asian="8.5pt" style:text-scale="110%"/>
    </style:style>
    <style:style style:name="T231" style:family="text">
      <style:text-properties fo:color="#070707" fo:font-size="8pt" fo:letter-spacing="-0.0008in" style:font-size-asian="8pt" style:text-scale="110%"/>
    </style:style>
    <style:style style:name="T232" style:family="text">
      <style:text-properties fo:color="#070707" fo:font-size="8.5pt" fo:letter-spacing="0.0028in" fo:font-style="italic" style:font-size-asian="8.5pt" style:font-style-asian="italic" style:text-scale="110%"/>
    </style:style>
    <style:style style:name="T233" style:family="text">
      <style:text-properties fo:color="#070707" fo:font-size="8.5pt" fo:letter-spacing="0.0055in" fo:font-style="italic" style:font-size-asian="8.5pt" style:font-style-asian="italic" style:text-scale="110%"/>
    </style:style>
    <style:style style:name="T234" style:family="text">
      <style:text-properties fo:color="#070707" fo:font-size="8.5pt" fo:letter-spacing="0.0075in" fo:font-style="italic" style:font-size-asian="8.5pt" style:font-style-asian="italic" style:text-scale="110%"/>
    </style:style>
    <style:style style:name="T235" style:family="text">
      <style:text-properties fo:color="#070707" fo:font-size="8.5pt" fo:letter-spacing="-0.0047in" fo:font-style="italic" style:font-size-asian="8.5pt" style:font-style-asian="italic" style:text-scale="110%"/>
    </style:style>
    <style:style style:name="T236" style:family="text">
      <style:text-properties fo:color="#070707" fo:font-size="8.5pt" fo:letter-spacing="0.002in" fo:font-style="italic" style:font-size-asian="8.5pt" style:font-style-asian="italic" style:text-scale="110%"/>
    </style:style>
    <style:style style:name="T237" style:family="text">
      <style:text-properties fo:color="#070707" fo:font-size="8.5pt" fo:letter-spacing="0.0035in" fo:font-style="italic" style:font-size-asian="8.5pt" style:font-style-asian="italic" style:text-scale="110%"/>
    </style:style>
    <style:style style:name="T238" style:family="text">
      <style:text-properties fo:color="#070707" fo:font-size="8.5pt" fo:letter-spacing="0.0047in" fo:font-style="italic" style:font-size-asian="8.5pt" style:font-style-asian="italic" style:text-scale="110%"/>
    </style:style>
    <style:style style:name="T239" style:family="text">
      <style:text-properties fo:color="#070707" fo:font-size="8.5pt" fo:letter-spacing="0.0016in" fo:font-style="italic" style:font-size-asian="8.5pt" style:font-style-asian="italic" style:text-scale="110%"/>
    </style:style>
    <style:style style:name="T240" style:family="text">
      <style:text-properties fo:color="#070707" fo:font-size="8.5pt" fo:letter-spacing="0.0272in" fo:font-style="italic" style:font-size-asian="8.5pt" style:font-style-asian="italic" style:text-scale="110%"/>
    </style:style>
    <style:style style:name="T241" style:family="text">
      <style:text-properties fo:color="#070707" fo:font-size="8.5pt" fo:letter-spacing="0.0217in" fo:font-style="italic" style:font-size-asian="8.5pt" style:font-style-asian="italic" style:text-scale="110%"/>
    </style:style>
    <style:style style:name="T242" style:family="text">
      <style:text-properties fo:color="#070707" fo:font-size="8.5pt" fo:letter-spacing="0.0228in" fo:font-style="italic" style:font-size-asian="8.5pt" style:font-style-asian="italic" style:text-scale="110%"/>
    </style:style>
    <style:style style:name="T243" style:family="text">
      <style:text-properties fo:color="#070707" fo:font-size="8.5pt" fo:letter-spacing="0.0264in" fo:font-style="italic" style:font-size-asian="8.5pt" style:font-style-asian="italic" style:text-scale="110%"/>
    </style:style>
    <style:style style:name="T244" style:family="text">
      <style:text-properties fo:color="#070707" fo:font-size="8.5pt" fo:letter-spacing="0.0035in" style:font-size-asian="8.5pt" style:text-scale="110%"/>
    </style:style>
    <style:style style:name="T245" style:family="text">
      <style:text-properties fo:color="#313131" fo:font-size="8.5pt" fo:letter-spacing="-0.0016in" fo:font-style="italic" style:font-size-asian="8.5pt" style:font-style-asian="italic" style:text-scale="110%"/>
    </style:style>
    <style:style style:name="T246" style:family="text">
      <style:text-properties fo:color="#070707" style:font-name="Times New Roman" fo:font-size="9.5pt" fo:letter-spacing="0.028in" style:font-size-asian="9.5pt" style:text-scale="110%"/>
    </style:style>
    <style:style style:name="T247" style:family="text">
      <style:text-properties fo:color="#070707" style:font-name="Times New Roman" fo:font-size="9.5pt" fo:letter-spacing="0.0189in" style:font-size-asian="9.5pt" style:text-scale="110%"/>
    </style:style>
    <style:style style:name="T248" style:family="text">
      <style:text-properties fo:color="#070707" fo:font-size="8.5pt" fo:letter-spacing="0.0063in" fo:font-style="italic" style:font-size-asian="8.5pt" style:font-style-asian="italic" style:text-scale="110%"/>
    </style:style>
    <style:style style:name="T249" style:family="text">
      <style:text-properties fo:color="#070707" fo:font-size="8.5pt" fo:font-style="italic" style:font-size-asian="8.5pt" style:font-style-asian="italic" style:text-scale="105%"/>
    </style:style>
    <style:style style:name="T250" style:family="text">
      <style:text-properties fo:color="#070707" fo:font-size="8.5pt" fo:letter-spacing="0.0008in" fo:font-style="italic" style:font-size-asian="8.5pt" style:font-style-asian="italic" style:text-scale="105%"/>
    </style:style>
    <style:style style:name="T251" style:family="text">
      <style:text-properties fo:color="#070707" fo:font-size="8.5pt" fo:letter-spacing="0.0055in" fo:font-style="italic" style:font-size-asian="8.5pt" style:font-style-asian="italic" style:text-scale="105%"/>
    </style:style>
    <style:style style:name="T252" style:family="text">
      <style:text-properties fo:color="#070707" fo:font-size="8.5pt" fo:letter-spacing="-0.0055in" fo:font-style="italic" style:font-size-asian="8.5pt" style:font-style-asian="italic" style:text-scale="105%"/>
    </style:style>
    <style:style style:name="T253" style:family="text">
      <style:text-properties fo:color="#070707" fo:font-size="8.5pt" fo:letter-spacing="0.0083in" fo:font-style="italic" style:font-size-asian="8.5pt" style:font-style-asian="italic" style:text-scale="105%"/>
    </style:style>
    <style:style style:name="T254" style:family="text">
      <style:text-properties fo:color="#070707" fo:font-size="8.5pt" fo:letter-spacing="-0.0016in" fo:font-style="italic" style:font-size-asian="8.5pt" style:font-style-asian="italic" style:text-scale="105%"/>
    </style:style>
    <style:style style:name="T255" style:family="text">
      <style:text-properties fo:color="#070707" fo:font-size="8.5pt" fo:letter-spacing="0.022in" fo:font-style="italic" style:font-size-asian="8.5pt" style:font-style-asian="italic" style:text-scale="110%"/>
    </style:style>
    <style:style style:name="T256" style:family="text">
      <style:text-properties fo:color="#070707" fo:font-size="5pt" style:font-size-asian="5pt" style:text-scale="110%"/>
    </style:style>
    <style:style style:name="T257" style:family="text">
      <style:text-properties fo:color="#070707" fo:font-size="8.5pt" fo:letter-spacing="-0.0055in" fo:font-style="italic" style:font-size-asian="8.5pt" style:font-style-asian="italic" style:text-scale="110%"/>
    </style:style>
    <style:style style:name="T258" style:family="text">
      <style:text-properties fo:color="#070707" fo:font-size="8.5pt" fo:letter-spacing="-0.0028in" fo:font-style="italic" style:font-size-asian="8.5pt" style:font-style-asian="italic" style:text-scale="110%"/>
    </style:style>
    <style:style style:name="T259" style:family="text">
      <style:text-properties fo:color="#070707" fo:font-size="8.5pt" fo:letter-spacing="0.0083in" fo:font-style="italic" style:font-size-asian="8.5pt" style:font-style-asian="italic" style:text-scale="110%"/>
    </style:style>
    <style:style style:name="T260" style:family="text">
      <style:text-properties fo:color="#070707" fo:font-size="8.5pt" fo:letter-spacing="-0.0083in" fo:font-style="italic" style:font-size-asian="8.5pt" style:font-style-asian="italic" style:text-scale="110%"/>
    </style:style>
    <style:style style:name="T261" style:family="text">
      <style:text-properties fo:color="#070707" fo:font-size="8.5pt" fo:letter-spacing="0.0173in" fo:font-style="italic" style:font-size-asian="8.5pt" style:font-style-asian="italic" style:text-scale="110%"/>
    </style:style>
    <style:style style:name="T262" style:family="text">
      <style:text-properties fo:color="#070707" style:font-name="Times New Roman" fo:font-size="10pt" style:font-size-asian="10pt" style:text-scale="110%"/>
    </style:style>
    <style:style style:name="T263" style:family="text">
      <style:text-properties fo:color="#070707" style:text-position="40% 100%" fo:font-size="5pt" fo:letter-spacing="0.0189in" style:font-size-asian="5pt" style:text-scale="110%"/>
    </style:style>
    <style:style style:name="T264" style:family="text">
      <style:text-properties fo:color="#070707" fo:font-size="8.5pt" style:font-size-asian="8.5pt" style:text-scale="105%"/>
    </style:style>
    <style:style style:name="T265" style:family="text">
      <style:text-properties fo:color="#070707" fo:font-size="8.5pt" fo:letter-spacing="0.028in" fo:font-style="italic" style:font-size-asian="8.5pt" style:font-style-asian="italic" style:text-scale="105%"/>
    </style:style>
    <style:style style:name="T266" style:family="text">
      <style:text-properties fo:color="#070707" fo:font-size="8.5pt" fo:letter-spacing="0.0264in" fo:font-style="italic" style:font-size-asian="8.5pt" style:font-style-asian="italic" style:text-scale="105%"/>
    </style:style>
    <style:style style:name="T267" style:family="text">
      <style:text-properties fo:color="#070707" fo:font-size="8.5pt" fo:letter-spacing="0.0008in" fo:font-style="italic" style:font-size-asian="8.5pt" style:font-style-asian="italic" style:text-scale="110%"/>
    </style:style>
    <style:style style:name="T268" style:family="text">
      <style:text-properties fo:color="#070707" fo:font-size="8.5pt" fo:letter-spacing="0.0425in" fo:font-style="italic" style:font-size-asian="8.5pt" style:font-style-asian="italic" style:text-scale="110%"/>
    </style:style>
    <style:style style:name="T269" style:family="text">
      <style:text-properties fo:color="#070707" fo:font-size="8.5pt" fo:letter-spacing="0.0098in" fo:font-style="italic" style:font-size-asian="8.5pt" style:font-style-asian="italic" style:text-scale="110%"/>
    </style:style>
    <style:style style:name="T270" style:family="text">
      <style:text-properties fo:color="#070707" fo:font-size="8.5pt" fo:letter-spacing="0.0181in" fo:font-style="italic" style:font-size-asian="8.5pt" style:font-style-asian="italic" style:text-scale="105%"/>
    </style:style>
    <style:style style:name="T271" style:family="text">
      <style:text-properties fo:color="#070707" fo:font-size="8.5pt" fo:letter-spacing="0.0189in" fo:font-style="italic" style:font-size-asian="8.5pt" style:font-style-asian="italic" style:text-scale="105%"/>
    </style:style>
    <style:style style:name="T272" style:family="text">
      <style:text-properties fo:color="#070707" fo:font-size="8.5pt" fo:letter-spacing="0.022in" fo:font-style="italic" style:font-size-asian="8.5pt" style:font-style-asian="italic" style:text-scale="105%"/>
    </style:style>
    <style:style style:name="T273" style:family="text">
      <style:text-properties fo:color="#070707" fo:font-size="8.5pt" fo:letter-spacing="0.0134in" fo:font-style="italic" style:font-size-asian="8.5pt" style:font-style-asian="italic" style:text-scale="105%"/>
    </style:style>
    <style:style style:name="T274" style:family="text">
      <style:text-properties fo:color="#070707" fo:font-size="8.5pt" fo:letter-spacing="0.0154in" fo:font-style="italic" style:font-size-asian="8.5pt" style:font-style-asian="italic" style:text-scale="105%"/>
    </style:style>
    <style:style style:name="T275" style:family="text">
      <style:text-properties fo:color="#070707" fo:font-size="8.5pt" fo:letter-spacing="0.0071in" fo:font-style="italic" style:font-size-asian="8.5pt" style:font-style-asian="italic" style:text-scale="105%"/>
    </style:style>
    <style:style style:name="T276" style:family="text">
      <style:text-properties fo:color="#070707" fo:font-size="8.5pt" fo:letter-spacing="-0.0028in" fo:font-style="italic" style:font-size-asian="8.5pt" style:font-style-asian="italic" style:text-scale="105%"/>
    </style:style>
    <style:style style:name="T277" style:family="text">
      <style:text-properties fo:color="#343434" fo:font-size="8.5pt" fo:letter-spacing="-0.0016in" fo:font-style="italic" style:font-size-asian="8.5pt" style:font-style-asian="italic" style:text-scale="110%"/>
    </style:style>
    <style:style style:name="T278" style:family="text">
      <style:text-properties fo:color="#070707" fo:font-size="8.5pt" fo:letter-spacing="0.0134in" fo:font-style="italic" style:font-size-asian="8.5pt" style:font-style-asian="italic" style:text-scale="110%"/>
    </style:style>
    <style:style style:name="T279" style:family="text">
      <style:text-properties fo:color="#070707" fo:font-size="8.5pt" fo:letter-spacing="-0.0063in" fo:font-style="italic" style:font-size-asian="8.5pt" style:font-style-asian="italic" style:text-scale="110%"/>
    </style:style>
    <style:style style:name="T280" style:family="text">
      <style:text-properties fo:color="#070707" fo:font-size="8.5pt" fo:letter-spacing="-0.0075in" fo:font-style="italic" style:font-size-asian="8.5pt" style:font-style-asian="italic" style:text-scale="110%"/>
    </style:style>
    <style:style style:name="T281" style:family="text">
      <style:text-properties fo:color="#070707" fo:font-size="8.5pt" fo:letter-spacing="0.0091in" fo:font-style="italic" style:font-size-asian="8.5pt" style:font-style-asian="italic" style:text-scale="110%"/>
    </style:style>
    <style:style style:name="T282" style:family="text">
      <style:text-properties fo:color="#070707" fo:font-size="8.5pt" fo:letter-spacing="0.0102in" fo:font-style="italic" style:font-size-asian="8.5pt" style:font-style-asian="italic" style:text-scale="110%"/>
    </style:style>
    <style:style style:name="T283" style:family="text">
      <style:text-properties fo:color="#070707" fo:font-size="8.5pt" fo:letter-spacing="0.0146in" fo:font-style="italic" style:font-size-asian="8.5pt" style:font-style-asian="italic" style:text-scale="105%"/>
    </style:style>
    <style:style style:name="T284" style:family="text">
      <style:text-properties fo:color="#070707" fo:font-size="8.5pt" fo:letter-spacing="0.0126in" fo:font-style="italic" style:font-size-asian="8.5pt" style:font-style-asian="italic" style:text-scale="105%"/>
    </style:style>
    <style:style style:name="T285" style:family="text">
      <style:text-properties fo:color="#070707" style:font-name="Times New Roman" fo:font-size="9.5pt" fo:letter-spacing="-0.0098in" style:font-size-asian="9.5pt" style:text-scale="110%"/>
    </style:style>
    <style:style style:name="T286" style:family="text">
      <style:text-properties fo:color="#070707" fo:font-size="8.5pt" fo:letter-spacing="-0.0091in" fo:font-style="italic" style:font-size-asian="8.5pt" style:font-style-asian="italic" style:text-scale="110%"/>
    </style:style>
    <style:style style:name="T287" style:family="text">
      <style:text-properties fo:color="#070707" style:font-name="Times New Roman" fo:font-size="9.5pt" fo:letter-spacing="-0.0035in" style:font-size-asian="9.5pt" style:text-scale="110%"/>
    </style:style>
    <style:style style:name="T288" style:family="text">
      <style:text-properties fo:color="#070707" fo:font-size="8.5pt" fo:letter-spacing="0.0126in" fo:font-style="italic" style:font-size-asian="8.5pt" style:font-style-asian="italic" style:text-scale="110%"/>
    </style:style>
    <style:style style:name="T289" style:family="text">
      <style:text-properties fo:color="#070707" fo:font-size="8.5pt" fo:letter-spacing="0.0173in" fo:font-style="italic" style:font-size-asian="8.5pt" style:font-style-asian="italic" style:text-scale="105%"/>
    </style:style>
    <style:style style:name="T290" style:family="text">
      <style:text-properties fo:color="#070707" fo:font-size="8.5pt" fo:letter-spacing="0.0165in" fo:font-style="italic" style:font-size-asian="8.5pt" style:font-style-asian="italic" style:text-scale="105%"/>
    </style:style>
    <style:style style:name="T291" style:family="text">
      <style:text-properties fo:color="#070707" fo:font-size="8.5pt" fo:letter-spacing="0.0252in" fo:font-style="italic" style:font-size-asian="8.5pt" style:font-style-asian="italic" style:text-scale="105%"/>
    </style:style>
    <style:style style:name="T292" style:family="text">
      <style:text-properties fo:color="#070707" fo:font-size="8.5pt" fo:letter-spacing="0.0209in" fo:font-style="italic" style:font-size-asian="8.5pt" style:font-style-asian="italic" style:text-scale="105%"/>
    </style:style>
    <style:style style:name="T293" style:family="text">
      <style:text-properties fo:color="#070707" fo:font-size="8.5pt" fo:letter-spacing="0.0016in" style:font-size-asian="8.5pt" style:text-scale="110%"/>
    </style:style>
    <style:style style:name="T294" style:family="text">
      <style:text-properties fo:color="#070707" style:text-position="24% 100%" fo:font-size="8.5pt" style:font-size-asian="8.5pt" style:text-scale="110%"/>
    </style:style>
    <style:style style:name="T295" style:family="text">
      <style:text-properties fo:color="#070707" fo:font-size="8.5pt" fo:letter-spacing="0.0102in" style:font-size-asian="8.5pt" style:text-scale="110%"/>
    </style:style>
    <style:style style:name="T296" style:family="text">
      <style:text-properties fo:color="#212121" fo:font-size="8.5pt" style:font-size-asian="8.5pt" style:text-scale="110%"/>
    </style:style>
    <style:style style:name="T297" style:family="text">
      <style:text-properties fo:color="#212121" fo:font-size="8.5pt" fo:letter-spacing="0.028in" style:font-size-asian="8.5pt" style:text-scale="110%"/>
    </style:style>
    <style:style style:name="T298" style:family="text">
      <style:text-properties fo:color="#070707" fo:font-size="8.5pt" fo:font-style="italic" style:font-size-asian="8.5pt" style:font-style-asian="italic"/>
    </style:style>
    <style:style style:name="T299" style:family="text">
      <style:text-properties fo:color="#070707" fo:font-size="8.5pt" fo:letter-spacing="-0.0071in" fo:font-style="italic" style:font-size-asian="8.5pt" style:font-style-asian="italic" style:text-scale="110%"/>
    </style:style>
    <style:style style:name="T300" style:family="text">
      <style:text-properties fo:color="#070707" fo:font-size="8.5pt" fo:letter-spacing="0.048in" fo:font-style="italic" style:font-size-asian="8.5pt" style:font-style-asian="italic" style:text-scale="110%"/>
    </style:style>
    <style:style style:name="T301" style:family="text">
      <style:text-properties fo:color="#070707" fo:font-size="8.5pt" fo:letter-spacing="0.052in" fo:font-style="italic" style:font-size-asian="8.5pt" style:font-style-asian="italic" style:text-scale="110%"/>
    </style:style>
    <style:style style:name="T302" style:family="text">
      <style:text-properties fo:color="#070707" fo:font-size="8.5pt" fo:letter-spacing="0.0492in" fo:font-style="italic" style:font-size-asian="8.5pt" style:font-style-asian="italic" style:text-scale="110%"/>
    </style:style>
    <style:style style:name="T303" style:family="text">
      <style:text-properties fo:color="#070707" fo:font-size="8.5pt" fo:letter-spacing="0.0543in" fo:font-style="italic" style:font-size-asian="8.5pt" style:font-style-asian="italic" style:text-scale="110%"/>
    </style:style>
    <style:style style:name="T304" style:family="text">
      <style:text-properties fo:color="#070707" fo:font-size="8.5pt" fo:letter-spacing="0.0516in" fo:font-style="italic" style:font-size-asian="8.5pt" style:font-style-asian="italic" style:text-scale="110%"/>
    </style:style>
    <style:style style:name="T305" style:family="text">
      <style:text-properties fo:color="#2f2f2f" fo:font-size="8.5pt" fo:font-style="italic" style:font-size-asian="8.5pt" style:font-style-asian="italic" style:text-scale="110%"/>
    </style:style>
    <style:style style:name="T306" style:family="text">
      <style:text-properties fo:color="#070707" fo:font-size="8.5pt" fo:letter-spacing="-0.0035in" style:font-size-asian="8.5pt" style:text-scale="110%"/>
    </style:style>
    <style:style style:name="T307" style:family="text">
      <style:text-properties fo:color="#070707" fo:font-size="8pt" fo:letter-spacing="0.0201in" style:font-size-asian="8pt" style:text-scale="110%"/>
    </style:style>
    <style:style style:name="T308" style:family="text">
      <style:text-properties fo:color="#070707" fo:font-size="8.5pt" fo:letter-spacing="0.0283in" style:font-size-asian="8.5pt" style:text-scale="110%"/>
    </style:style>
    <style:style style:name="T309" style:family="text">
      <style:text-properties fo:color="#070707" fo:font-size="8.5pt" fo:letter-spacing="0.0181in" fo:font-style="italic" style:font-size-asian="8.5pt" style:font-style-asian="italic" style:text-scale="110%"/>
    </style:style>
    <style:style style:name="T310" style:family="text">
      <style:text-properties fo:color="#070707" fo:font-size="8.5pt" fo:letter-spacing="0.0528in" fo:font-style="italic" style:font-size-asian="8.5pt" style:font-style-asian="italic" style:text-scale="110%"/>
    </style:style>
    <style:style style:name="T311" style:family="text">
      <style:text-properties fo:color="#070707" fo:font-size="8.5pt" fo:letter-spacing="0.0547in" fo:font-style="italic" style:font-size-asian="8.5pt" style:font-style-asian="italic" style:text-scale="110%"/>
    </style:style>
    <style:style style:name="T312" style:family="text">
      <style:text-properties fo:color="#444444" fo:font-size="8.5pt" fo:font-style="italic" style:font-size-asian="8.5pt" style:font-style-asian="italic" style:text-scale="110%"/>
    </style:style>
    <style:style style:name="T313" style:family="text">
      <style:text-properties fo:color="#070707" fo:font-size="8.5pt" fo:letter-spacing="0.0126in" style:font-size-asian="8.5pt" style:text-scale="105%"/>
    </style:style>
    <style:style style:name="T314" style:family="text">
      <style:text-properties fo:color="#070707" fo:font-size="8.5pt" fo:letter-spacing="-0.0016in" style:font-size-asian="8.5pt" style:text-scale="110%"/>
    </style:style>
    <style:style style:name="T315" style:family="text">
      <style:text-properties fo:color="#070707" fo:font-size="8.5pt" fo:letter-spacing="0.0252in" style:font-size-asian="8.5pt" style:text-scale="110%"/>
    </style:style>
    <style:style style:name="T316" style:family="text">
      <style:text-properties fo:color="#070707" style:font-name="Times New Roman" fo:font-size="8.5pt" style:font-size-asian="8.5pt" style:text-scale="110%"/>
    </style:style>
    <style:style style:name="T317" style:family="text">
      <style:text-properties fo:color="#070707" style:font-name="Times New Roman" fo:font-size="8.5pt" fo:letter-spacing="-0.0102in" style:font-size-asian="8.5pt" style:text-scale="110%"/>
    </style:style>
    <style:style style:name="T318" style:family="text">
      <style:text-properties fo:color="#070707" style:font-name="Times New Roman" fo:font-size="8.5pt" fo:letter-spacing="0.002in" style:font-size-asian="8.5pt" style:text-scale="110%"/>
    </style:style>
    <style:style style:name="T319" style:family="text">
      <style:text-properties fo:color="#070707" fo:font-size="8.5pt" fo:letter-spacing="0.0098in" style:font-size-asian="8.5pt" style:text-scale="110%"/>
    </style:style>
    <style:style style:name="T320" style:family="text">
      <style:text-properties fo:color="#070707" fo:font-size="8.5pt" fo:letter-spacing="0.0091in" style:font-size-asian="8.5pt" style:text-scale="110%"/>
    </style:style>
    <style:style style:name="T321" style:family="text">
      <style:text-properties fo:color="#070707" fo:font-size="8.5pt" fo:letter-spacing="0.0244in" fo:font-style="italic" style:font-size-asian="8.5pt" style:font-style-asian="italic" style:text-scale="110%"/>
    </style:style>
    <style:style style:name="T322" style:family="text">
      <style:text-properties fo:color="#070707" fo:font-size="8.5pt" fo:letter-spacing="0.0555in" fo:font-style="italic" style:font-size-asian="8.5pt" style:font-style-asian="italic" style:text-scale="150%"/>
    </style:style>
    <style:style style:name="T323" style:family="text">
      <style:text-properties fo:color="#070707" fo:font-size="8.5pt" fo:letter-spacing="0.0181in" style:font-size-asian="8.5pt" style:text-scale="105%"/>
    </style:style>
    <style:style style:name="T324" style:family="text">
      <style:text-properties fo:color="#070707" fo:font-size="8.5pt" fo:letter-spacing="0.0256in" fo:font-style="italic" style:font-size-asian="8.5pt" style:font-style-asian="italic" style:text-scale="105%"/>
    </style:style>
    <style:style style:name="T325" style:family="text">
      <style:text-properties fo:color="#070707" fo:font-size="8.5pt" fo:letter-spacing="0.011in" style:font-size-asian="8.5pt" style:text-scale="105%"/>
    </style:style>
    <style:style style:name="T326" style:family="text">
      <style:text-properties fo:color="#070707" fo:font-size="8.5pt" fo:letter-spacing="0.0201in" fo:font-style="italic" style:font-size-asian="8.5pt" style:font-style-asian="italic" style:text-scale="105%"/>
    </style:style>
    <style:style style:name="T327" style:family="text">
      <style:text-properties fo:color="#070707" fo:font-size="8.5pt" fo:letter-spacing="0.0118in" fo:font-style="italic" style:font-size-asian="8.5pt" style:font-style-asian="italic" style:text-scale="105%"/>
    </style:style>
    <style:style style:name="T328" style:family="text">
      <style:text-properties fo:color="#070707" fo:font-size="8.5pt" fo:letter-spacing="0.0217in" fo:font-style="italic" style:font-size-asian="8.5pt" style:font-style-asian="italic" style:text-scale="105%"/>
    </style:style>
    <style:style style:name="T329" style:family="text">
      <style:text-properties fo:color="#070707" fo:font-size="8.5pt" fo:letter-spacing="0.0138in" fo:font-style="italic" style:font-size-asian="8.5pt" style:font-style-asian="italic" style:text-scale="105%"/>
    </style:style>
    <style:style style:name="T330" style:family="text">
      <style:text-properties fo:color="#070707" fo:font-size="8.5pt" fo:letter-spacing="0.0075in" fo:font-style="italic" style:font-size-asian="8.5pt" style:font-style-asian="italic" style:text-scale="105%"/>
    </style:style>
    <style:style style:name="T331" style:family="text">
      <style:text-properties fo:color="#070707" fo:font-size="8.5pt" fo:letter-spacing="0.0201in" fo:font-style="italic" style:font-size-asian="8.5pt" style:font-style-asian="italic" style:text-scale="110%"/>
    </style:style>
    <style:style style:name="T332" style:family="text">
      <style:text-properties fo:color="#070707" fo:font-size="9pt" fo:font-style="italic" style:font-size-asian="9pt" style:font-style-asian="italic" style:text-scale="105%"/>
    </style:style>
    <style:style style:name="T333" style:family="text">
      <style:text-properties fo:color="#070707" fo:font-size="9pt" fo:letter-spacing="0.0209in" fo:font-style="italic" style:font-size-asian="9pt" style:font-style-asian="italic" style:text-scale="105%"/>
    </style:style>
    <style:style style:name="T334" style:family="text">
      <style:text-properties fo:color="#070707" fo:font-size="8pt" style:font-size-asian="8pt" style:text-scale="105%"/>
    </style:style>
    <style:style style:name="T335" style:family="text">
      <style:text-properties fo:color="#070707" fo:font-size="8pt" fo:letter-spacing="0.0236in" style:font-size-asian="8pt" style:text-scale="105%"/>
    </style:style>
    <style:style style:name="T336" style:family="text">
      <style:text-properties fo:color="#070707" fo:font-size="8.5pt" fo:letter-spacing="0.0228in" fo:font-style="italic" style:font-size-asian="8.5pt" style:font-style-asian="italic" style:text-scale="105%"/>
    </style:style>
    <style:style style:name="T337" style:family="text">
      <style:text-properties fo:color="#070707" style:font-name="Times New Roman" fo:font-size="9.5pt" style:font-size-asian="9.5pt" style:text-scale="105%"/>
    </style:style>
    <style:style style:name="T338" style:family="text">
      <style:text-properties fo:color="#424242" fo:font-size="8.5pt" fo:font-style="italic" style:font-size-asian="8.5pt" style:font-style-asian="italic" style:text-scale="105%"/>
    </style:style>
    <style:style style:name="T339" style:family="text">
      <style:text-properties fo:color="#070707" fo:font-size="8.5pt" fo:letter-spacing="0.0484in" fo:font-style="italic" style:font-size-asian="8.5pt" style:font-style-asian="italic" style:text-scale="110%"/>
    </style:style>
    <style:style style:name="T340" style:family="text">
      <style:text-properties fo:color="#070707" fo:font-size="8.5pt" fo:letter-spacing="0.0028in" style:font-size-asian="8.5pt" style:text-scale="110%"/>
    </style:style>
    <style:style style:name="T341" style:family="text">
      <style:text-properties fo:color="#070707" style:font-name="Times New Roman" fo:font-size="9.5pt" fo:letter-spacing="0.0047in" style:font-size-asian="9.5pt" style:text-scale="110%"/>
    </style:style>
    <style:style style:name="T342" style:family="text">
      <style:text-properties fo:color="#1a1a1a" fo:font-size="8.5pt" fo:font-style="italic" style:font-size-asian="8.5pt" style:font-style-asian="italic" style:text-scale="110%"/>
    </style:style>
    <style:style style:name="T343" style:family="text">
      <style:text-properties fo:color="#070707" style:font-name="Times New Roman" fo:font-size="8.5pt" fo:font-style="italic" style:font-size-asian="8.5pt" style:font-style-asian="italic" style:text-scale="110%"/>
    </style:style>
    <style:style style:name="T344" style:family="text">
      <style:text-properties fo:color="#070707" fo:font-size="8pt" fo:font-style="italic" style:font-size-asian="8pt" style:font-style-asian="italic" style:text-scale="110%"/>
    </style:style>
    <style:style style:name="T345" style:family="text">
      <style:text-properties fo:color="#070707" fo:font-size="8pt" fo:letter-spacing="-0.0016in" fo:font-style="italic" style:font-size-asian="8pt" style:font-style-asian="italic" style:text-scale="110%"/>
    </style:style>
    <style:style style:name="T346" style:family="text">
      <style:text-properties fo:color="#070707" style:font-name="Times New Roman" fo:font-size="11pt" style:font-size-asian="11pt" style:text-scale="110%"/>
    </style:style>
    <style:style style:name="T347" style:family="text">
      <style:text-properties fo:color="#070707" style:font-name="Times New Roman" fo:font-size="8.5pt" fo:font-style="italic" fo:font-weight="bold" style:font-size-asian="8.5pt" style:font-style-asian="italic" style:font-weight-asian="bold" style:text-scale="110%"/>
    </style:style>
    <style:style style:name="T348" style:family="text">
      <style:text-properties fo:color="#070707" style:font-name="Times New Roman" fo:font-size="11pt" fo:letter-spacing="-0.002in" style:font-size-asian="11pt" style:text-scale="110%"/>
    </style:style>
    <style:style style:name="T349" style:family="text">
      <style:text-properties fo:color="#070707" fo:font-size="8.5pt" fo:letter-spacing="0.039in" fo:font-style="italic" style:font-size-asian="8.5pt" style:font-style-asian="italic" style:text-scale="110%"/>
    </style:style>
    <style:style style:name="T350" style:family="text">
      <style:text-properties fo:color="#313131" fo:font-size="8.5pt" fo:font-style="italic" style:font-size-asian="8.5pt" style:font-style-asian="italic" style:text-scale="105%"/>
    </style:style>
    <style:style style:name="T351" style:family="text">
      <style:text-properties fo:color="#070707" fo:font-size="8.5pt" fo:letter-spacing="0.0193in" style:font-size-asian="8.5pt" style:text-scale="110%"/>
    </style:style>
    <style:style style:name="T352" style:family="text">
      <style:text-properties fo:color="#070707" style:font-name="Times New Roman" fo:font-size="9.5pt" fo:letter-spacing="0.0098in" style:font-size-asian="9.5pt" style:text-scale="110%"/>
    </style:style>
    <style:style style:name="T353" style:family="text">
      <style:text-properties fo:color="#070707" style:font-name="Times New Roman" fo:font-size="9.5pt" fo:letter-spacing="0.0071in" style:font-size-asian="9.5pt" style:text-scale="110%"/>
    </style:style>
    <style:style style:name="T354" style:family="text">
      <style:text-properties fo:color="#070707" fo:font-size="8.5pt" fo:letter-spacing="0.0492in" style:font-size-asian="8.5pt" style:text-scale="110%"/>
    </style:style>
    <style:style style:name="T355" style:family="text">
      <style:text-properties fo:color="#070707" style:font-name="Times New Roman" fo:font-size="8pt" style:font-size-asian="8pt" style:text-scale="110%"/>
    </style:style>
    <style:style style:name="T356" style:family="text">
      <style:text-properties fo:color="#070707" style:font-name="Times New Roman" fo:font-size="8pt" fo:letter-spacing="-0.0134in" style:font-size-asian="8pt" style:text-scale="110%"/>
    </style:style>
    <style:style style:name="T357" style:family="text">
      <style:text-properties fo:color="#070707" fo:font-size="8.5pt" fo:letter-spacing="-0.0244in" fo:font-style="italic" style:font-size-asian="8.5pt" style:font-style-asian="italic" style:text-scale="110%"/>
    </style:style>
    <style:style style:name="T358" style:family="text">
      <style:text-properties fo:color="#070707" style:font-name="Times New Roman" fo:font-size="8pt" fo:letter-spacing="0.028in" style:font-size-asian="8pt" style:text-scale="110%"/>
    </style:style>
    <style:style style:name="T359" style:family="text">
      <style:text-properties fo:color="#070707" style:font-name="Times New Roman" fo:font-size="9.5pt" fo:letter-spacing="0.0555in" style:font-size-asian="9.5pt" style:text-scale="150%"/>
    </style:style>
    <style:style style:name="T360" style:family="text">
      <style:text-properties fo:color="#070707" fo:font-size="8.5pt" fo:letter-spacing="-0.0035in" fo:font-style="italic" style:font-size-asian="8.5pt" style:font-style-asian="italic" style:text-scale="110%"/>
    </style:style>
    <style:style style:name="T361" style:family="text">
      <style:text-properties fo:color="#070707" fo:font-size="8.5pt" fo:letter-spacing="0.0161in" fo:font-style="italic" style:font-size-asian="8.5pt" style:font-style-asian="italic" style:text-scale="105%"/>
    </style:style>
    <style:style style:name="T362" style:family="text">
      <style:text-properties fo:color="#070707" fo:font-size="8.5pt" fo:letter-spacing="0.0327in" fo:font-style="italic" style:font-size-asian="8.5pt" style:font-style-asian="italic" style:text-scale="105%"/>
    </style:style>
    <style:style style:name="T363" style:family="text">
      <style:text-properties fo:color="#070707" style:font-name="Times New Roman" fo:font-size="9.5pt" fo:letter-spacing="0.0252in" style:font-size-asian="9.5pt" style:text-scale="105%"/>
    </style:style>
    <style:style style:name="T364" style:family="text">
      <style:text-properties fo:color="#070707" fo:font-size="8.5pt" fo:letter-spacing="0.0311in" fo:font-style="italic" style:font-size-asian="8.5pt" style:font-style-asian="italic" style:text-scale="105%"/>
    </style:style>
    <style:style style:name="T365" style:family="text">
      <style:text-properties fo:color="#070707" fo:font-size="8.5pt" fo:letter-spacing="0.0236in" fo:font-style="italic" style:font-size-asian="8.5pt" style:font-style-asian="italic" style:text-scale="105%"/>
    </style:style>
    <style:style style:name="T366" style:family="text">
      <style:text-properties fo:color="#070707" fo:font-size="8.5pt" fo:letter-spacing="-0.0035in" fo:font-style="italic" style:font-size-asian="8.5pt" style:font-style-asian="italic" style:text-scale="105%"/>
    </style:style>
    <style:style style:name="T367" style:family="text">
      <style:text-properties fo:color="#070707" fo:font-size="8.5pt" fo:letter-spacing="0.0189in" style:font-size-asian="8.5pt" style:text-scale="110%"/>
    </style:style>
    <style:style style:name="T368" style:family="text">
      <style:text-properties fo:color="#070707" style:font-name="Times New Roman" fo:font-size="9.5pt" fo:letter-spacing="0.0555in" style:font-size-asian="9.5pt" style:text-scale="110%"/>
    </style:style>
    <style:style style:name="T369" style:family="text">
      <style:text-properties fo:color="#070707" fo:font-size="8.5pt" fo:letter-spacing="0.0335in" style:font-size-asian="8.5pt" style:text-scale="105%"/>
    </style:style>
    <style:style style:name="T370" style:family="text">
      <style:text-properties fo:color="#070707" style:font-name="Times New Roman" fo:font-size="9pt" style:font-size-asian="9pt" style:text-scale="110%"/>
    </style:style>
    <style:style style:name="T371" style:family="text">
      <style:text-properties fo:color="#070707" fo:font-size="8.5pt" fo:font-style="italic" style:font-size-asian="8.5pt" style:font-style-asian="italic" style:text-scale="115%"/>
    </style:style>
    <style:style style:name="T372" style:family="text">
      <style:text-properties fo:color="#070707" fo:font-size="8.5pt" fo:letter-spacing="-0.0008in" fo:font-style="italic" style:font-size-asian="8.5pt" style:font-style-asian="italic" style:text-scale="115%"/>
    </style:style>
    <style:style style:name="T373" style:family="text">
      <style:text-properties fo:color="#070707" fo:font-size="8.5pt" fo:letter-spacing="-0.0098in" fo:font-style="italic" style:font-size-asian="8.5pt" style:font-style-asian="italic" style:text-scale="115%"/>
    </style:style>
    <style:style style:name="T374" style:family="text">
      <style:text-properties fo:color="#070707" fo:font-size="8.5pt" fo:letter-spacing="-0.0075in" fo:font-style="italic" style:font-size-asian="8.5pt" style:font-style-asian="italic" style:text-scale="115%"/>
    </style:style>
    <style:style style:name="T375" style:family="text">
      <style:text-properties fo:color="#070707" fo:font-size="8.5pt" fo:letter-spacing="-0.0016in" fo:font-style="italic" style:font-size-asian="8.5pt" style:font-style-asian="italic" style:text-scale="115%"/>
    </style:style>
    <style:style style:name="T376" style:family="text">
      <style:text-properties fo:color="#070707" fo:font-size="8.5pt" fo:font-weight="bold" style:font-size-asian="8.5pt" style:font-weight-asian="bold" style:text-scale="105%"/>
    </style:style>
    <style:style style:name="T377" style:family="text">
      <style:text-properties fo:color="#070707" fo:font-size="8.5pt" fo:letter-spacing="0.0409in" fo:font-weight="bold" style:font-size-asian="8.5pt" style:font-weight-asian="bold" style:text-scale="105%"/>
    </style:style>
    <style:style style:name="T378" style:family="text">
      <style:text-properties fo:color="#070707" fo:font-size="8.5pt" fo:letter-spacing="-0.0102in" fo:font-weight="bold" style:font-size-asian="8.5pt" style:font-weight-asian="bold" style:text-scale="105%"/>
    </style:style>
    <style:style style:name="T379" style:family="text">
      <style:text-properties fo:color="#070707" fo:font-size="12pt" style:font-size-asian="12pt" style:text-scale="105%"/>
    </style:style>
    <style:style style:name="T380" style:family="text">
      <style:text-properties fo:color="#070707" fo:font-size="12pt" fo:letter-spacing="0.0244in" style:font-size-asian="12pt" style:text-scale="105%"/>
    </style:style>
    <style:style style:name="T381" style:family="text">
      <style:text-properties fo:color="#070707" fo:font-size="8.5pt" fo:letter-spacing="0.0508in" style:font-size-asian="8.5pt" style:text-scale="105%"/>
    </style:style>
    <style:style style:name="T382" style:family="text">
      <style:text-properties fo:color="#070707" fo:font-size="8.5pt" fo:letter-spacing="0.0472in" style:font-size-asian="8.5pt" style:text-scale="105%"/>
    </style:style>
    <style:style style:name="T383" style:family="text">
      <style:text-properties fo:color="#070707" fo:font-size="8.5pt" fo:letter-spacing="0.0555in" style:font-size-asian="8.5pt" style:text-scale="105%"/>
    </style:style>
    <style:style style:name="T384" style:family="text">
      <style:text-properties fo:color="#070707" fo:font-size="8.5pt" fo:letter-spacing="0.0402in" style:font-size-asian="8.5pt" style:text-scale="105%"/>
    </style:style>
    <style:style style:name="T385" style:family="text">
      <style:text-properties fo:color="#070707" fo:font-size="8.5pt" fo:letter-spacing="0.0555in" style:font-size-asian="8.5pt" style:text-scale="150%"/>
    </style:style>
    <style:style style:name="T386" style:family="text">
      <style:text-properties fo:color="#070707" fo:font-size="8.5pt" fo:letter-spacing="0.05in" style:font-size-asian="8.5pt" style:text-scale="105%"/>
    </style:style>
    <style:style style:name="T387" style:family="text">
      <style:text-properties fo:color="#070707" fo:font-size="8.5pt" fo:letter-spacing="-0.011in" style:font-size-asian="8.5pt" style:text-scale="105%"/>
    </style:style>
    <style:style style:name="T388" style:family="text">
      <style:text-properties fo:color="#070707" fo:font-size="8.5pt" fo:letter-spacing="0.0429in" style:font-size-asian="8.5pt" style:text-scale="105%"/>
    </style:style>
    <style:style style:name="T389" style:family="text">
      <style:text-properties fo:color="#070707" fo:font-size="8.5pt" fo:letter-spacing="0.0264in" style:font-size-asian="8.5pt" style:text-scale="105%"/>
    </style:style>
    <style:style style:name="T390" style:family="text">
      <style:text-properties fo:color="#070707" fo:font-size="8.5pt" fo:letter-spacing="0.0252in" style:font-size-asian="8.5pt" style:text-scale="105%"/>
    </style:style>
    <style:style style:name="T391" style:family="text">
      <style:text-properties fo:color="#070707" fo:font-size="8.5pt" fo:letter-spacing="0.028in" style:font-size-asian="8.5pt" style:text-scale="105%"/>
    </style:style>
    <style:style style:name="T392" style:family="text">
      <style:text-properties fo:color="#070707" fo:font-size="8.5pt" fo:letter-spacing="0.0075in" fo:font-style="italic" style:font-size-asian="8.5pt" style:font-style-asian="italic" style:text-scale="115%"/>
    </style:style>
    <style:style style:name="T393" style:family="text">
      <style:text-properties fo:color="#070707" fo:font-size="8.5pt" fo:letter-spacing="0.0189in" fo:font-style="italic" style:font-size-asian="8.5pt" style:font-style-asian="italic" style:text-scale="115%"/>
    </style:style>
    <style:style style:name="T394" style:family="text">
      <style:text-properties fo:color="#070707" fo:font-size="8.5pt" fo:letter-spacing="-0.0217in" fo:font-style="italic" style:font-size-asian="8.5pt" style:font-style-asian="italic" style:text-scale="115%"/>
    </style:style>
    <style:style style:name="T395" style:family="text">
      <style:text-properties fo:color="#070707" fo:font-size="8.5pt" fo:letter-spacing="-0.0252in" fo:font-style="italic" style:font-size-asian="8.5pt" style:font-style-asian="italic" style:text-scale="115%"/>
    </style:style>
    <style:style style:name="T396" style:family="text">
      <style:text-properties fo:color="#070707" fo:font-size="8.5pt" fo:letter-spacing="-0.0083in" fo:font-style="italic" style:font-size-asian="8.5pt" style:font-style-asian="italic" style:text-scale="115%"/>
    </style:style>
    <style:style style:name="T397" style:family="text">
      <style:text-properties fo:color="#070707" fo:font-size="8.5pt" fo:font-weight="bold" style:font-size-asian="8.5pt" style:font-weight-asian="bold" style:text-scale="110%"/>
    </style:style>
    <style:style style:name="T398" style:family="text">
      <style:text-properties fo:color="#070707" fo:font-size="8.5pt" fo:letter-spacing="0.028in" fo:font-weight="bold" style:font-size-asian="8.5pt" style:font-weight-asian="bold" style:text-scale="110%"/>
    </style:style>
    <style:style style:name="T399" style:family="text">
      <style:text-properties fo:color="#070707" fo:font-size="8.5pt" fo:font-weight="bold" style:font-size-asian="8.5pt" style:font-weight-asian="bold"/>
    </style:style>
    <style:style style:name="T400" style:family="text">
      <style:text-properties fo:color="#070707" fo:font-size="8.5pt" fo:letter-spacing="0.0244in" style:font-size-asian="8.5pt" style:text-scale="110%"/>
    </style:style>
    <style:style style:name="T401" style:family="text">
      <style:text-properties fo:color="#070707" fo:font-size="8.5pt" fo:letter-spacing="0.0264in" style:font-size-asian="8.5pt" style:text-scale="110%"/>
    </style:style>
    <style:style style:name="T402" style:family="text">
      <style:text-properties fo:color="#070707" fo:font-size="8.5pt" fo:letter-spacing="0.0201in" style:font-size-asian="8.5pt" style:text-scale="110%"/>
    </style:style>
    <style:style style:name="T403" style:family="text">
      <style:text-properties fo:color="#070707" fo:font-size="8.5pt" fo:letter-spacing="0.0256in" style:font-size-asian="8.5pt" style:text-scale="110%"/>
    </style:style>
    <style:style style:name="T404" style:family="text">
      <style:text-properties fo:color="#070707" fo:font-size="8.5pt" fo:font-style="italic" style:font-size-asian="8.5pt" style:font-style-asian="italic" style:text-scale="125%"/>
    </style:style>
    <style:style style:name="T405" style:family="text">
      <style:text-properties fo:color="#070707" fo:font-size="8.5pt" fo:letter-spacing="0.0016in" fo:font-style="italic" style:font-size-asian="8.5pt" style:font-style-asian="italic" style:text-scale="125%"/>
    </style:style>
    <style:style style:name="T406" style:family="text">
      <style:text-properties fo:color="#070707" fo:font-size="8.5pt" fo:letter-spacing="-0.0283in" fo:font-style="italic" style:font-size-asian="8.5pt" style:font-style-asian="italic" style:text-scale="125%"/>
    </style:style>
    <style:style style:name="T407" style:family="text">
      <style:text-properties fo:color="#070707" fo:font-size="8.5pt" fo:letter-spacing="-0.0016in" fo:font-style="italic" style:font-size-asian="8.5pt" style:font-style-asian="italic" style:text-scale="125%"/>
    </style:style>
    <style:style style:name="T408" style:family="text">
      <style:text-properties fo:color="#3b3b3b" fo:font-size="8.5pt" fo:letter-spacing="-0.0016in" fo:font-style="italic" style:font-size-asian="8.5pt" style:font-style-asian="italic" style:text-scale="125%"/>
    </style:style>
    <style:style style:name="T409" style:family="text">
      <style:text-properties fo:color="#070707" fo:font-size="8.5pt" fo:letter-spacing="0.0016in" fo:font-style="italic" style:font-size-asian="8.5pt" style:font-style-asian="italic" style:text-scale="120%"/>
    </style:style>
    <style:style style:name="T410" style:family="text">
      <style:text-properties fo:color="#070707" fo:font-size="8.5pt" fo:letter-spacing="-0.022in" fo:font-style="italic" style:font-size-asian="8.5pt" style:font-style-asian="italic" style:text-scale="120%"/>
    </style:style>
    <style:style style:name="T411" style:family="text">
      <style:text-properties fo:color="#070707" style:font-name="Times New Roman" fo:font-size="9pt" fo:letter-spacing="-0.0083in" fo:font-style="italic" style:font-size-asian="9pt" style:font-style-asian="italic" style:text-scale="120%"/>
    </style:style>
    <style:style style:name="T412" style:family="text">
      <style:text-properties fo:color="#070707" fo:font-size="8.5pt" fo:letter-spacing="0.0272in" fo:font-style="italic" style:font-size-asian="8.5pt" style:font-style-asian="italic" style:text-scale="105%"/>
    </style:style>
    <style:style style:name="T413" style:family="text">
      <style:text-properties fo:color="#3b3b3b" fo:font-size="8.5pt" fo:font-style="italic" style:font-size-asian="8.5pt" style:font-style-asian="italic" style:text-scale="105%"/>
    </style:style>
    <style:style style:name="T414" style:family="text">
      <style:text-properties style:font-name="Times New Roman" fo:font-size="6pt" fo:letter-spacing="0.0457in" style:font-size-asian="6pt"/>
    </style:style>
    <style:style style:name="T415" style:family="text">
      <style:text-properties style:text-position="144% 100%" style:font-name="Times New Roman" fo:font-size="8pt" fo:letter-spacing="0.0366in" style:font-size-asian="8pt"/>
    </style:style>
    <style:style style:name="T416" style:family="text">
      <style:text-properties style:text-position="127% 100%" style:font-name="Times New Roman" fo:font-size="7.5pt" fo:letter-spacing="0.0445in" style:font-size-asian="7.5pt"/>
    </style:style>
    <style:style style:name="T417" style:family="text">
      <style:text-properties style:text-position="133% 100%" style:font-name="Times New Roman" fo:font-size="7.5pt" fo:letter-spacing="0.0528in" style:font-size-asian="7.5pt"/>
    </style:style>
    <style:style style:name="T418" style:family="text">
      <style:text-properties style:text-position="133% 100%" style:font-name="Times New Roman" fo:font-size="7.5pt" fo:letter-spacing="0.0362in" style:font-size-asian="7.5pt"/>
    </style:style>
    <style:style style:name="T419" style:family="text">
      <style:text-properties style:text-position="167% 100%" style:font-name="Times New Roman" fo:font-size="6pt" fo:letter-spacing="0.0535in" style:font-size-asian="6pt"/>
    </style:style>
    <style:style style:name="T420" style:family="text">
      <style:text-properties style:text-position="192% 100%" style:font-name="Times New Roman" fo:font-size="6pt" fo:letter-spacing="0.0547in" style:font-size-asian="6pt"/>
    </style:style>
    <style:style style:name="T421" style:family="text">
      <style:text-properties style:text-position="192% 100%" style:font-name="Times New Roman" fo:font-size="6pt" fo:letter-spacing="0.0528in" style:font-size-asian="6pt"/>
    </style:style>
    <style:style style:name="T422" style:family="text">
      <style:text-properties style:text-position="153% 100%" style:font-name="Times New Roman" fo:font-size="7.5pt" fo:letter-spacing="0.0437in" style:font-size-asian="7.5pt"/>
    </style:style>
    <style:style style:name="T423" style:family="text">
      <style:text-properties fo:color="#40586f" style:font-name="Lato Black" fo:font-size="6pt" fo:font-weight="bold" style:font-size-asian="6pt" style:font-weight-asian="bold"/>
    </style:style>
    <style:style style:name="T424" style:family="text">
      <style:text-properties fo:color="#40586f" style:font-name="Lato Black" fo:font-size="6pt" fo:letter-spacing="0.0134in" fo:font-weight="bold" style:font-size-asian="6pt" style:font-weight-asian="bold"/>
    </style:style>
    <style:style style:name="T425" style:family="text">
      <style:text-properties fo:color="#40586f" style:font-name="Lato Black" fo:font-size="6pt" fo:letter-spacing="0.0083in" fo:font-weight="bold" style:font-size-asian="6pt" style:font-weight-asian="bold"/>
    </style:style>
    <style:style style:name="T426" style:family="text">
      <style:text-properties fo:color="#40586f" style:font-name="Lato Black" fo:font-size="6pt" fo:letter-spacing="0.0098in" fo:font-weight="bold" style:font-size-asian="6pt" style:font-weight-asian="bold"/>
    </style:style>
    <style:style style:name="T427" style:family="text">
      <style:text-properties fo:color="#40586f" style:font-name="Lato Black" fo:font-size="6pt" fo:letter-spacing="0.0138in" fo:font-weight="bold" style:font-size-asian="6pt" style:font-weight-asian="bold"/>
    </style:style>
    <style:style style:name="T428" style:family="text">
      <style:text-properties fo:color="#40586f" style:font-name="Lato Black" fo:font-size="6pt" fo:letter-spacing="-0.0016in" fo:font-weight="bold" style:font-size-asian="6pt" style:font-weight-asian="bold"/>
    </style:style>
    <style:style style:name="T429" style:family="text">
      <style:text-properties fo:color="#40586f" style:font-name="Lato Black" fo:font-size="6pt" fo:letter-spacing="-0.0035in" fo:font-weight="bold" style:font-size-asian="6pt" style:font-weight-asian="bold"/>
    </style:style>
    <style:style style:name="T430" style:family="text">
      <style:text-properties fo:color="#231f20" style:font-name="Times New Roman" fo:font-size="9.5pt" fo:font-weight="bold" style:font-size-asian="9.5pt" style:font-weight-asian="bold"/>
    </style:style>
    <style:style style:name="T431" style:family="text">
      <style:text-properties fo:color="#231f20" style:font-name="Times New Roman" fo:font-size="9.5pt" fo:letter-spacing="-0.0047in" fo:font-weight="bold" style:font-size-asian="9.5pt" style:font-weight-asian="bold"/>
    </style:style>
    <style:style style:name="T432" style:family="text">
      <style:text-properties fo:color="#231f20" style:font-name="Times New Roman" fo:font-size="9.5pt" fo:letter-spacing="-0.0043in" fo:font-weight="bold" style:font-size-asian="9.5pt" style:font-weight-asian="bold"/>
    </style:style>
    <style:style style:name="T433" style:family="text">
      <style:text-properties fo:color="#231f20" style:font-name="Times New Roman" fo:font-size="9.5pt" style:font-size-asian="9.5pt"/>
    </style:style>
    <style:style style:name="T434" style:family="text">
      <style:text-properties fo:color="#231f20" style:font-name="Times New Roman" fo:font-size="9.5pt" fo:letter-spacing="-0.0043in" style:font-size-asian="9.5pt"/>
    </style:style>
    <style:style style:name="T435" style:family="text">
      <style:text-properties fo:color="#231f20" style:font-name="Times New Roman" fo:font-size="9.5pt" fo:letter-spacing="-0.0047in" style:font-size-asian="9.5pt"/>
    </style:style>
    <style:style style:name="T436" style:family="text">
      <style:text-properties fo:color="#231f20" style:font-name="Times New Roman" fo:font-size="9.5pt" fo:letter-spacing="-0.0028in" style:font-size-asian="9.5pt"/>
    </style:style>
    <style:style style:name="T437" style:family="text">
      <style:text-properties fo:color="#231f20" style:font-name="Times New Roman" fo:font-size="9.5pt" fo:font-style="italic" fo:font-weight="bold" style:font-size-asian="9.5pt" style:font-style-asian="italic" style:font-weight-asian="bold"/>
    </style:style>
    <style:style style:name="T438" style:family="text">
      <style:text-properties fo:color="#231f20" style:font-name="Times New Roman" fo:font-size="9.5pt" fo:letter-spacing="-0.0091in" fo:font-style="italic" fo:font-weight="bold" style:font-size-asian="9.5pt" style:font-style-asian="italic" style:font-weight-asian="bold"/>
    </style:style>
    <style:style style:name="T439" style:family="text">
      <style:text-properties fo:color="#231f20" style:font-name="Times New Roman" fo:font-size="9.5pt" fo:letter-spacing="-0.0071in" fo:font-style="italic" fo:font-weight="bold" style:font-size-asian="9.5pt" style:font-style-asian="italic" style:font-weight-asian="bold"/>
    </style:style>
    <style:style style:name="T440" style:family="text">
      <style:text-properties fo:color="#231f20" style:font-name="Times New Roman" fo:font-size="9.5pt" fo:letter-spacing="-0.0016in" fo:font-style="italic" fo:font-weight="bold" style:font-size-asian="9.5pt" style:font-style-asian="italic" style:font-weight-asian="bold"/>
    </style:style>
    <style:style style:name="T441" style:family="text">
      <style:text-properties fo:color="#231f20" style:font-name="Times New Roman" fo:font-size="9.5pt" fo:letter-spacing="-0.0016in" fo:font-weight="bold" style:font-size-asian="9.5pt" style:font-weight-asian="bold"/>
    </style:style>
    <style:style style:name="T442" style:family="text">
      <style:text-properties fo:color="#231f20" style:font-name="Times New Roman" fo:font-size="9.5pt" fo:letter-spacing="-0.0016in" style:font-size-asian="9.5pt"/>
    </style:style>
    <style:style style:name="T443" style:family="text">
      <style:text-properties fo:color="#231f20" style:font-name="Times New Roman" fo:font-size="9.5pt" fo:letter-spacing="-0.002in" style:font-size-asian="9.5pt"/>
    </style:style>
    <style:style style:name="T444" style:family="text">
      <style:text-properties fo:color="#231f20" style:font-name="Times New Roman" fo:font-size="9.5pt" fo:letter-spacing="-0.0035in" style:font-size-asian="9.5pt"/>
    </style:style>
    <style:style style:name="T445" style:family="text">
      <style:text-properties fo:color="#231f20" style:font-name="Times New Roman" fo:font-size="7pt" style:font-size-asian="7pt"/>
    </style:style>
    <style:style style:name="T446" style:family="text">
      <style:text-properties fo:color="#231f20" style:font-name="Times New Roman" fo:font-size="7pt" fo:letter-spacing="0.0008in" style:font-size-asian="7pt"/>
    </style:style>
    <style:style style:name="T447" style:family="text">
      <style:text-properties fo:color="#231f20" style:font-name="Times New Roman" fo:font-size="7pt" fo:letter-spacing="-0.0016in" style:font-size-asian="7pt"/>
    </style:style>
    <style:style style:name="T448" style:family="text">
      <style:text-properties fo:color="#231f20" style:font-name="Times New Roman" fo:font-size="7pt" fo:font-weight="bold" style:font-size-asian="7pt" style:font-weight-asian="bold"/>
    </style:style>
    <style:style style:name="T449" style:family="text">
      <style:text-properties fo:color="#231f20" style:font-name="Times New Roman" fo:font-size="7pt" fo:letter-spacing="0.002in" fo:font-weight="bold" style:font-size-asian="7pt" style:font-weight-asian="bold"/>
    </style:style>
    <style:style style:name="T450" style:family="text">
      <style:text-properties fo:color="#231f20" style:font-name="Times New Roman" fo:font-size="7pt" fo:letter-spacing="0.0028in" fo:font-weight="bold" style:font-size-asian="7pt" style:font-weight-asian="bold"/>
    </style:style>
    <style:style style:name="T451" style:family="text">
      <style:text-properties fo:color="#231f20" style:font-name="Times New Roman" fo:font-size="7pt" fo:letter-spacing="-0.0016in" fo:font-weight="bold" style:font-size-asian="7pt" style:font-weight-asian="bold"/>
    </style:style>
    <style:style style:name="T452" style:family="text">
      <style:text-properties fo:color="#080808" style:font-name="Times New Roman" fo:font-size="9.5pt" fo:font-weight="bold" style:font-size-asian="9.5pt" style:font-weight-asian="bold"/>
    </style:style>
    <style:style style:name="T453" style:family="text">
      <style:text-properties fo:color="#080808" style:font-name="Times New Roman" fo:font-size="9.5pt" fo:letter-spacing="0.0118in" fo:font-weight="bold" style:font-size-asian="9.5pt" style:font-weight-asian="bold"/>
    </style:style>
    <style:style style:name="T454" style:family="text">
      <style:text-properties fo:color="#1f1f1f" style:font-name="Times New Roman" fo:font-size="9.5pt" fo:font-weight="bold" style:font-size-asian="9.5pt" style:font-weight-asian="bold"/>
    </style:style>
    <style:style style:name="T455" style:family="text">
      <style:text-properties fo:color="#1f1f1f" style:font-name="Times New Roman" fo:font-size="9.5pt" fo:letter-spacing="0.0016in" fo:font-weight="bold" style:font-size-asian="9.5pt" style:font-weight-asian="bold"/>
    </style:style>
    <style:style style:name="T456" style:family="text">
      <style:text-properties fo:color="#080808" style:font-name="Times New Roman" fo:font-size="9.5pt" style:font-size-asian="9.5pt"/>
    </style:style>
    <style:style style:name="T457" style:family="text">
      <style:text-properties fo:color="#080808" style:font-name="Times New Roman" fo:font-size="9.5pt" fo:letter-spacing="0.0008in" style:font-size-asian="9.5pt"/>
    </style:style>
    <style:style style:name="T458" style:family="text">
      <style:text-properties fo:color="#1f1f1f" style:font-name="Times New Roman" fo:font-size="9.5pt" style:font-size-asian="9.5pt"/>
    </style:style>
    <style:style style:name="T459" style:family="text">
      <style:text-properties fo:color="#1f1f1f" style:font-name="Times New Roman" fo:font-size="9.5pt" fo:letter-spacing="0.0098in" style:font-size-asian="9.5pt"/>
    </style:style>
    <style:style style:name="T460" style:family="text">
      <style:text-properties fo:color="#080808" style:font-name="Times New Roman" fo:font-size="9.5pt" fo:letter-spacing="0.0063in" style:font-size-asian="9.5pt"/>
    </style:style>
    <style:style style:name="T461" style:family="text">
      <style:text-properties fo:color="#1f1f1f" style:font-name="Times New Roman" fo:font-size="9.5pt" fo:letter-spacing="-0.0028in" style:font-size-asian="9.5pt"/>
    </style:style>
    <style:style style:name="T462" style:family="text">
      <style:text-properties fo:color="#1f1f1f" style:font-name="Times New Roman" fo:font-size="6pt" fo:letter-spacing="-0.0016in" fo:font-weight="bold" style:font-size-asian="6pt" style:font-weight-asian="bold"/>
    </style:style>
    <style:style style:name="T463" style:family="text">
      <style:text-properties fo:color="#1f1f1f" style:font-name="Times New Roman" fo:font-size="6pt" fo:font-weight="bold" style:font-size-asian="6pt" style:font-weight-asian="bold"/>
    </style:style>
    <style:style style:name="T464" style:family="text">
      <style:text-properties fo:color="#363636" style:font-name="Times New Roman" fo:font-size="6pt" fo:font-weight="bold" style:font-size-asian="6pt" style:font-weight-asian="bold"/>
    </style:style>
    <style:style style:name="T465" style:family="text">
      <style:text-properties fo:color="#080808" style:font-name="Times New Roman" fo:font-size="6pt" fo:font-weight="bold" style:font-size-asian="6pt" style:font-weight-asian="bold"/>
    </style:style>
    <style:style style:name="T466" style:family="text">
      <style:text-properties fo:color="#080808" style:font-name="Times New Roman" fo:font-size="6pt" fo:letter-spacing="-0.0016in" fo:font-weight="bold" style:font-size-asian="6pt" style:font-weight-asian="bold"/>
    </style:style>
    <style:style style:name="T467" style:family="text">
      <style:text-properties fo:color="#080808" style:font-name="Times New Roman" fo:font-size="6pt" fo:letter-spacing="0.028in" fo:font-weight="bold" style:font-size-asian="6pt" style:font-weight-asian="bold"/>
    </style:style>
    <style:style style:name="T468" style:family="text">
      <style:text-properties fo:color="#1f1f1f" style:font-name="Times New Roman" fo:font-size="6pt" fo:letter-spacing="0.028in" fo:font-weight="bold" style:font-size-asian="6pt" style:font-weight-asian="bold"/>
    </style:style>
    <style:style style:name="T469" style:family="text">
      <style:text-properties fo:color="#1f1f1f" style:font-name="Times New Roman" fo:font-size="6.5pt" style:font-size-asian="6.5pt"/>
    </style:style>
    <style:style style:name="T470" style:family="text">
      <style:text-properties fo:color="#1f1f1f" style:font-name="Times New Roman" fo:font-size="6.5pt" fo:letter-spacing="0.0209in" style:font-size-asian="6.5pt"/>
    </style:style>
    <style:style style:name="T471" style:family="text">
      <style:text-properties fo:color="#1f1f1f" style:font-name="Times New Roman" fo:font-size="6.5pt" fo:letter-spacing="0.0244in" style:font-size-asian="6.5pt"/>
    </style:style>
    <style:style style:name="T472" style:family="text">
      <style:text-properties fo:color="#1f1f1f" style:font-name="Times New Roman" fo:font-size="6.5pt" fo:letter-spacing="-0.0035in" style:font-size-asian="6.5pt"/>
    </style:style>
    <style:style style:name="T473" style:family="text">
      <style:text-properties fo:color="#363636" style:font-name="Times New Roman" fo:font-size="6.5pt" style:font-size-asian="6.5pt"/>
    </style:style>
    <style:style style:name="T474" style:family="text">
      <style:text-properties fo:color="#1f1f1f" style:font-name="Times New Roman" fo:font-size="6pt" style:font-size-asian="6pt"/>
    </style:style>
    <style:style style:name="T475" style:family="text">
      <style:text-properties fo:color="#1f1f1f" style:font-name="Times New Roman" fo:font-size="6.5pt" fo:letter-spacing="0.0173in" style:font-size-asian="6.5pt"/>
    </style:style>
    <style:style style:name="T476" style:family="text">
      <style:text-properties fo:color="#1f1f1f" style:font-name="Times New Roman" fo:font-size="6.5pt" fo:letter-spacing="0.0126in" style:font-size-asian="6.5pt"/>
    </style:style>
    <style:style style:name="T477" style:family="text">
      <style:text-properties fo:color="#080808" style:font-name="Times New Roman" fo:font-size="6.5pt" style:font-size-asian="6.5pt"/>
    </style:style>
    <style:style style:name="T478" style:family="text">
      <style:text-properties fo:color="#1f1f1f" style:font-name="Times New Roman" fo:font-size="6.5pt" fo:letter-spacing="-0.0098in" style:font-size-asian="6.5pt"/>
    </style:style>
    <style:style style:name="T479" style:family="text">
      <style:text-properties fo:color="#363636" style:font-name="Times New Roman" fo:font-size="6.5pt" fo:letter-spacing="0.028in" style:font-size-asian="6.5pt"/>
    </style:style>
    <style:style style:name="T480" style:family="text">
      <style:text-properties fo:color="#1f1f1f" style:font-name="Times New Roman" fo:font-size="6.5pt" fo:letter-spacing="-0.0008in" style:font-size-asian="6.5pt"/>
    </style:style>
    <style:style style:name="T481" style:family="text">
      <style:text-properties fo:color="#080808" style:font-name="Times New Roman" fo:font-size="6.5pt" fo:letter-spacing="-0.0016in" style:font-size-asian="6.5pt"/>
    </style:style>
    <style:style style:name="T482" style:family="text">
      <style:text-properties fo:color="#1f1f1f" style:font-name="Times New Roman" fo:font-size="6.5pt" fo:letter-spacing="-0.0016in" style:font-size-asian="6.5pt"/>
    </style:style>
    <style:style style:name="T483" style:family="text">
      <style:text-properties fo:color="#363636" style:font-name="Times New Roman" fo:font-size="6.5pt" fo:letter-spacing="-0.0016in" style:font-size-asian="6.5pt"/>
    </style:style>
    <style:style style:name="T484" style:family="text">
      <style:text-properties fo:color="#1f1f1f" style:font-name="Times New Roman" fo:font-size="6.5pt" fo:letter-spacing="-0.0028in" style:font-size-asian="6.5pt"/>
    </style:style>
    <style:style style:name="T485" style:family="text">
      <style:text-properties fo:color="#676767" style:font-name="Times New Roman" fo:font-size="6.5pt" fo:letter-spacing="-0.0016in" style:font-size-asian="6.5pt"/>
    </style:style>
    <style:style style:name="T486" style:family="text">
      <style:text-properties fo:color="#080808" style:font-name="Times New Roman" fo:font-size="6pt" fo:font-weight="bold" style:font-size-asian="6pt" style:font-weight-asian="bold" style:text-scale="105%"/>
    </style:style>
    <style:style style:name="T487" style:family="text">
      <style:text-properties fo:color="#080808" style:font-name="Times New Roman" fo:font-size="6pt" fo:letter-spacing="0.0063in" fo:font-weight="bold" style:font-size-asian="6pt" style:font-weight-asian="bold" style:text-scale="105%"/>
    </style:style>
    <style:style style:name="T488" style:family="text">
      <style:text-properties fo:color="#080808" style:font-name="Times New Roman" fo:font-size="6pt" fo:letter-spacing="-0.0028in" fo:font-weight="bold" style:font-size-asian="6pt" style:font-weight-asian="bold" style:text-scale="105%"/>
    </style:style>
    <style:style style:name="T489" style:family="text">
      <style:text-properties fo:color="#1f1f1f" style:font-name="Times New Roman" fo:font-size="6pt" fo:letter-spacing="-0.0028in" fo:font-weight="bold" style:font-size-asian="6pt" style:font-weight-asian="bold" style:text-scale="105%"/>
    </style:style>
    <style:style style:name="T490" style:family="text">
      <style:text-properties fo:color="#080808" style:font-name="Times New Roman" fo:font-size="6.5pt" fo:letter-spacing="-0.0028in" style:font-size-asian="6.5pt"/>
    </style:style>
    <style:style style:name="T491" style:family="text">
      <style:text-properties fo:color="#1f1f1f" style:font-name="Times New Roman" fo:font-size="6pt" fo:letter-spacing="-0.0016in" fo:font-weight="bold" style:font-size-asian="6pt" style:font-weight-asian="bold" style:text-scale="110%"/>
    </style:style>
    <style:style style:name="T492" style:family="text">
      <style:text-properties fo:color="#080808" style:font-name="Times New Roman" fo:font-size="6.5pt" style:font-size-asian="6.5pt" style:text-scale="105%"/>
    </style:style>
    <style:style style:name="T493" style:family="text">
      <style:text-properties fo:color="#080808" style:font-name="Times New Roman" fo:font-size="6.5pt" fo:letter-spacing="0.0055in" style:font-size-asian="6.5pt" style:text-scale="105%"/>
    </style:style>
    <style:style style:name="T494" style:family="text">
      <style:text-properties fo:color="#080808" style:font-name="Times New Roman" fo:font-size="6.5pt" fo:letter-spacing="0.0063in" style:font-size-asian="6.5pt" style:text-scale="105%"/>
    </style:style>
    <style:style style:name="T495" style:family="text">
      <style:text-properties fo:color="#080808" style:font-name="Times New Roman" fo:font-size="6.5pt" fo:letter-spacing="-0.0016in" style:font-size-asian="6.5pt" style:text-scale="105%"/>
    </style:style>
    <style:style style:name="T496" style:family="text">
      <style:text-properties fo:color="#363636" style:font-name="Times New Roman" fo:font-size="6.5pt" fo:letter-spacing="-0.0028in" style:font-size-asian="6.5pt"/>
    </style:style>
    <style:style style:name="T497" style:family="text">
      <style:text-properties fo:color="#080808" style:font-name="Times New Roman" fo:font-size="6pt" fo:letter-spacing="-0.0016in" fo:font-weight="bold" style:font-size-asian="6pt" style:font-weight-asian="bold" style:text-scale="105%"/>
    </style:style>
    <style:style style:name="T498" style:family="text">
      <style:text-properties fo:color="#1f1f1f" style:font-name="Times New Roman" fo:font-size="6.5pt" fo:letter-spacing="-0.0047in" style:font-size-asian="6.5pt"/>
    </style:style>
    <style:style style:name="T499" style:family="text">
      <style:text-properties fo:color="#080808" style:font-name="Times New Roman" fo:font-size="6.5pt" fo:letter-spacing="-0.0083in" style:font-size-asian="6.5pt"/>
    </style:style>
    <style:style style:name="T500" style:family="text">
      <style:text-properties fo:color="#080808" style:font-name="Times New Roman" fo:font-size="6.5pt" fo:letter-spacing="-0.0047in" style:font-size-asian="6.5pt"/>
    </style:style>
    <style:style style:name="T501" style:family="text">
      <style:text-properties fo:color="#1f1f1f" style:font-name="Times New Roman" fo:font-size="6.5pt" fo:letter-spacing="-0.002in" style:font-size-asian="6.5pt"/>
    </style:style>
    <style:style style:name="T502" style:family="text">
      <style:text-properties fo:color="#1f1f1f" style:font-name="Times New Roman" fo:font-size="6.5pt" fo:letter-spacing="0.0016in" style:font-size-asian="6.5pt"/>
    </style:style>
    <style:style style:name="T503" style:family="text">
      <style:text-properties fo:color="#363636" style:font-name="Times New Roman" fo:font-size="6.5pt" fo:letter-spacing="-0.0063in" style:font-size-asian="6.5pt"/>
    </style:style>
    <style:style style:name="T504" style:family="text">
      <style:text-properties fo:color="#1f1f1f" style:font-name="Times New Roman" fo:font-size="6.5pt" fo:letter-spacing="0.0035in" style:font-size-asian="6.5pt"/>
    </style:style>
    <style:style style:name="T505" style:family="text">
      <style:text-properties fo:color="#1f1f1f" style:font-name="Times New Roman" fo:font-size="6.5pt" fo:letter-spacing="0.028in" style:font-size-asian="6.5pt"/>
    </style:style>
    <style:style style:name="T506" style:family="text">
      <style:text-properties fo:color="#080808" style:font-name="Times New Roman" fo:font-size="6.5pt" fo:letter-spacing="-0.002in" style:font-size-asian="6.5pt"/>
    </style:style>
    <style:style style:name="T507" style:family="text">
      <style:text-properties fo:color="#4f4f4f" style:font-name="Times New Roman" fo:font-size="6.5pt" style:font-size-asian="6.5pt"/>
    </style:style>
    <style:style style:name="T508" style:family="text">
      <style:text-properties fo:color="#080808" style:font-name="Times New Roman" fo:font-size="6.5pt" style:font-size-asian="6.5pt" style:text-scale="85%"/>
    </style:style>
    <style:style style:name="T509" style:family="text">
      <style:text-properties fo:color="#080808" style:font-name="Times New Roman" fo:font-size="6.5pt" fo:letter-spacing="-0.0063in" style:font-size-asian="6.5pt" style:text-scale="85%"/>
    </style:style>
    <style:style style:name="T510" style:family="text">
      <style:text-properties fo:color="#1f1f1f" style:font-name="Times New Roman" fo:font-size="6.5pt" style:font-size-asian="6.5pt" style:text-scale="85%"/>
    </style:style>
    <style:style style:name="T511" style:family="text">
      <style:text-properties fo:color="#1f1f1f" style:font-name="Times New Roman" fo:font-size="6.5pt" fo:letter-spacing="-0.0102in" style:font-size-asian="6.5pt" style:text-scale="85%"/>
    </style:style>
    <style:style style:name="T512" style:family="text">
      <style:text-properties fo:color="#080808" style:font-name="Times New Roman" fo:font-size="6.5pt" fo:letter-spacing="-0.0055in" style:font-size-asian="6.5pt" style:text-scale="85%"/>
    </style:style>
    <style:style style:name="T513" style:family="text">
      <style:text-properties fo:color="#1f1f1f" style:font-name="Times New Roman" fo:font-size="6.5pt" fo:letter-spacing="-0.0016in" style:font-size-asian="6.5pt" style:text-scale="85%"/>
    </style:style>
    <style:style style:name="T514" style:family="text">
      <style:text-properties fo:color="#1f1f1f" style:font-name="Times New Roman" fo:font-size="6.5pt" style:font-size-asian="6.5pt" style:text-scale="90%"/>
    </style:style>
    <style:style style:name="T515" style:family="text">
      <style:text-properties fo:color="#080808" style:font-name="Times New Roman" fo:font-size="6.5pt" style:font-size-asian="6.5pt" style:text-scale="90%"/>
    </style:style>
    <style:style style:name="T516" style:family="text">
      <style:text-properties fo:color="#080808" style:font-name="Times New Roman" fo:font-size="6.5pt" fo:letter-spacing="-0.0016in" style:font-size-asian="6.5pt" style:text-scale="90%"/>
    </style:style>
    <style:style style:name="T517" style:family="text">
      <style:text-properties fo:color="#1f1f1f" style:font-name="Times New Roman" fo:font-size="6.5pt" fo:letter-spacing="-0.0028in" style:font-size-asian="6.5pt" style:text-scale="90%"/>
    </style:style>
    <style:style style:name="T518" style:family="text">
      <style:text-properties fo:color="#4f4f4f" style:font-name="Times New Roman" fo:font-size="6.5pt" fo:letter-spacing="-0.0016in" style:font-size-asian="6.5pt"/>
    </style:style>
    <style:style style:name="T519" style:family="text">
      <style:text-properties fo:color="#1f1f1f" style:font-name="Times New Roman" fo:font-size="6pt" fo:font-weight="bold" style:font-size-asian="6pt" style:font-weight-asian="bold" style:text-scale="105%"/>
    </style:style>
    <style:style style:name="T520" style:family="text">
      <style:text-properties fo:color="#1f1f1f" style:font-name="Times New Roman" fo:font-size="6pt" fo:letter-spacing="0.0047in" fo:font-weight="bold" style:font-size-asian="6pt" style:font-weight-asian="bold" style:text-scale="105%"/>
    </style:style>
    <style:style style:name="T521" style:family="text">
      <style:text-properties fo:color="#080808" style:font-name="Times New Roman" fo:font-size="6pt" fo:letter-spacing="0.002in" fo:font-weight="bold" style:font-size-asian="6pt" style:font-weight-asian="bold" style:text-scale="105%"/>
    </style:style>
    <style:style style:name="T522" style:family="text">
      <style:text-properties fo:color="#080808" style:font-name="Times New Roman" fo:font-size="6pt" fo:letter-spacing="-0.0028in" fo:font-weight="bold" style:font-size-asian="6pt" style:font-weight-asian="bold" style:text-scale="110%"/>
    </style:style>
    <style:style style:name="T523" style:family="text">
      <style:text-properties fo:color="#1f1f1f" style:font-name="Times New Roman" fo:font-size="6pt" fo:letter-spacing="-0.0098in" fo:font-weight="bold" style:font-size-asian="6pt" style:font-weight-asian="bold"/>
    </style:style>
    <style:style style:name="T524" style:family="text">
      <style:text-properties fo:color="#1f1f1f" style:font-name="Times New Roman" fo:font-size="6.5pt" fo:letter-spacing="-0.0055in" style:font-size-asian="6.5pt"/>
    </style:style>
    <style:style style:name="T525" style:family="text">
      <style:text-properties fo:color="#363636" style:font-name="Times New Roman" fo:font-size="6.5pt" fo:letter-spacing="-0.002in" style:font-size-asian="6.5pt"/>
    </style:style>
    <style:style style:name="T526" style:family="text">
      <style:text-properties fo:color="#1f1f1f" style:font-name="Times New Roman" fo:font-size="6.5pt" fo:letter-spacing="0.002in" style:font-size-asian="6.5pt"/>
    </style:style>
    <style:style style:name="T527" style:family="text">
      <style:text-properties fo:color="#4f4f4f" style:font-name="Times New Roman" fo:font-size="6.5pt" fo:letter-spacing="-0.0028in" style:font-size-asian="6.5pt"/>
    </style:style>
    <style:style style:name="T528" style:family="text">
      <style:text-properties fo:color="#1f1f1f" style:font-name="Times New Roman" fo:font-size="6pt" fo:letter-spacing="0.0063in" fo:font-weight="bold" style:font-size-asian="6pt" style:font-weight-asian="bold" style:text-scale="105%"/>
    </style:style>
    <style:style style:name="T529" style:family="text">
      <style:text-properties fo:color="#080808" style:font-name="Times New Roman" fo:font-size="6pt" fo:letter-spacing="-0.0008in" fo:font-weight="bold" style:font-size-asian="6pt" style:font-weight-asian="bold" style:text-scale="105%"/>
    </style:style>
    <style:style style:name="T530" style:family="text">
      <style:text-properties fo:color="#363636" style:font-name="Times New Roman" fo:font-size="6pt" fo:letter-spacing="-0.0016in" fo:font-weight="bold" style:font-size-asian="6pt" style:font-weight-asian="bold" style:text-scale="105%"/>
    </style:style>
    <style:style style:name="T531" style:family="text">
      <style:text-properties fo:color="#1f1f1f" style:font-name="Times New Roman" fo:font-size="6.5pt" fo:letter-spacing="-0.0043in" style:font-size-asian="6.5pt"/>
    </style:style>
    <style:style style:name="T532" style:family="text">
      <style:text-properties fo:color="#080808" style:font-name="Times New Roman" fo:font-size="6.5pt" fo:letter-spacing="0.002in" style:font-size-asian="6.5pt"/>
    </style:style>
    <style:style style:name="T533" style:family="text">
      <style:text-properties fo:color="#080808" style:font-name="Times New Roman" fo:font-size="6.5pt" fo:letter-spacing="0.0043in" style:font-size-asian="6.5pt" style:text-scale="85%"/>
    </style:style>
    <style:style style:name="T534" style:family="text">
      <style:text-properties fo:color="#1f1f1f" style:font-name="Times New Roman" fo:font-size="6.5pt" fo:letter-spacing="0.0043in" style:font-size-asian="6.5pt" style:text-scale="85%"/>
    </style:style>
    <style:style style:name="T535" style:family="text">
      <style:text-properties fo:color="#1f1f1f" style:font-name="Times New Roman" fo:font-size="6.5pt" fo:letter-spacing="0.0138in" style:font-size-asian="6.5pt"/>
    </style:style>
    <style:style style:name="T536" style:family="text">
      <style:text-properties fo:color="#1f1f1f" style:font-name="Times New Roman" fo:font-size="6.5pt" fo:letter-spacing="-0.0071in" style:font-size-asian="6.5pt" style:text-scale="85%"/>
    </style:style>
    <style:style style:name="T537" style:family="text">
      <style:text-properties fo:color="#080808" style:font-name="Times New Roman" fo:font-size="6pt" fo:letter-spacing="0.0047in" fo:font-weight="bold" style:font-size-asian="6pt" style:font-weight-asian="bold" style:text-scale="105%"/>
    </style:style>
    <style:style style:name="T538" style:family="text">
      <style:text-properties fo:color="#080808" style:font-name="Times New Roman" fo:font-size="6pt" fo:letter-spacing="0.0028in" fo:font-weight="bold" style:font-size-asian="6pt" style:font-weight-asian="bold" style:text-scale="105%"/>
    </style:style>
    <style:style style:name="T539" style:family="text">
      <style:text-properties fo:color="#080808" style:font-name="Times New Roman" fo:font-size="6pt" fo:letter-spacing="-0.002in" fo:font-weight="bold" style:font-size-asian="6pt" style:font-weight-asian="bold" style:text-scale="105%"/>
    </style:style>
    <style:style style:name="T540" style:family="text">
      <style:text-properties fo:color="#1f1f1f" style:font-name="Times New Roman" fo:font-size="6pt" fo:letter-spacing="-0.0016in" fo:font-weight="bold" style:font-size-asian="6pt" style:font-weight-asian="bold" style:text-scale="105%"/>
    </style:style>
    <style:style style:name="T541" style:family="text">
      <style:text-properties fo:color="#1f1f1f" style:font-name="Times New Roman" fo:font-size="6pt" fo:letter-spacing="-0.0118in" fo:font-weight="bold" style:font-size-asian="6pt" style:font-weight-asian="bold"/>
    </style:style>
    <style:style style:name="T542" style:family="text">
      <style:text-properties fo:color="#080808" style:font-name="Times New Roman" fo:font-size="6.5pt" fo:letter-spacing="-0.0063in" style:font-size-asian="6.5pt"/>
    </style:style>
    <style:style style:name="T543" style:family="text">
      <style:text-properties fo:color="#080808" style:font-name="Times New Roman" fo:font-size="6.5pt" fo:letter-spacing="-0.0055in" style:font-size-asian="6.5pt"/>
    </style:style>
    <style:style style:name="T544" style:family="text">
      <style:text-properties fo:color="#363636" style:font-name="Times New Roman" fo:font-size="6.5pt" fo:letter-spacing="0.002in" style:font-size-asian="6.5pt"/>
    </style:style>
    <style:style style:name="T545" style:family="text">
      <style:text-properties fo:color="#363636" style:font-name="Times New Roman" fo:font-size="6.5pt" fo:letter-spacing="-0.0047in" style:font-size-asian="6.5pt"/>
    </style:style>
    <style:style style:name="T546" style:family="text">
      <style:text-properties fo:color="#4f4f4f" style:font-name="Times New Roman" fo:font-size="6.5pt" fo:letter-spacing="-0.0055in" style:font-size-asian="6.5pt"/>
    </style:style>
    <style:style style:name="T547" style:family="text">
      <style:text-properties fo:color="#1f1f1f" style:font-name="Times New Roman" fo:font-size="6pt" fo:letter-spacing="0.0071in" fo:font-weight="bold" style:font-size-asian="6pt" style:font-weight-asian="bold"/>
    </style:style>
    <style:style style:name="T548" style:family="text">
      <style:text-properties fo:color="#080808" style:font-name="Times New Roman" fo:font-size="6pt" fo:letter-spacing="0.0098in" fo:font-weight="bold" style:font-size-asian="6pt" style:font-weight-asian="bold"/>
    </style:style>
    <style:style style:name="T549" style:family="text">
      <style:text-properties fo:color="#1f1f1f" style:font-name="Times New Roman" fo:font-size="6pt" fo:letter-spacing="0.0008in" style:font-size-asian="6pt"/>
    </style:style>
    <style:style style:name="T550" style:family="text">
      <style:text-properties fo:color="#1f1f1f" style:font-name="Times New Roman" fo:font-size="6.5pt" fo:letter-spacing="0.0146in" style:font-size-asian="6.5pt"/>
    </style:style>
    <style:style style:name="T551" style:family="text">
      <style:text-properties fo:color="#363636" style:font-name="Times New Roman" fo:font-size="6.5pt" fo:letter-spacing="0.0055in" style:font-size-asian="6.5pt"/>
    </style:style>
    <style:style style:name="T552" style:family="text">
      <style:text-properties fo:color="#1f1f1f" style:font-name="Times New Roman" fo:font-size="6.5pt" fo:letter-spacing="0.0047in" style:font-size-asian="6.5pt"/>
    </style:style>
    <style:style style:name="T553" style:family="text">
      <style:text-properties fo:color="#363636" style:font-name="Times New Roman" fo:font-size="6.5pt" fo:letter-spacing="0.0209in" style:font-size-asian="6.5pt"/>
    </style:style>
    <style:style style:name="T554" style:family="text">
      <style:text-properties fo:color="#1f1f1f" style:font-name="Times New Roman" fo:font-size="6.5pt" fo:letter-spacing="-0.0063in" style:font-size-asian="6.5pt"/>
    </style:style>
    <style:style style:name="T555" style:family="text">
      <style:text-properties fo:color="#080808" style:font-name="Times New Roman" fo:font-size="6.5pt" fo:letter-spacing="-0.0043in" style:font-size-asian="6.5pt"/>
    </style:style>
    <style:style style:name="T556" style:family="text">
      <style:text-properties fo:color="#363636" style:font-name="Times New Roman" fo:font-size="6.5pt" fo:letter-spacing="0.0016in" style:font-size-asian="6.5pt"/>
    </style:style>
    <style:style style:name="T557" style:family="text">
      <style:text-properties fo:color="#1f1f1f" style:font-name="Times New Roman" fo:font-size="6.5pt" fo:letter-spacing="0.0008in" style:font-size-asian="6.5pt"/>
    </style:style>
    <style:style style:name="T558" style:family="text">
      <style:text-properties fo:color="#1f1f1f" style:font-name="Times New Roman" fo:font-size="6pt" fo:letter-spacing="-0.0055in" fo:font-weight="bold" style:font-size-asian="6pt" style:font-weight-asian="bold"/>
    </style:style>
    <style:style style:name="T559" style:family="text">
      <style:text-properties fo:color="#080808" style:font-name="Times New Roman" fo:font-size="6.5pt" fo:letter-spacing="-0.0091in" style:font-size-asian="6.5pt"/>
    </style:style>
    <style:style style:name="T560" style:family="text">
      <style:text-properties fo:color="#1f1f1f" style:font-name="Times New Roman" fo:font-size="6.5pt" fo:letter-spacing="0.0161in" style:font-size-asian="6.5pt"/>
    </style:style>
    <style:style style:name="T561" style:family="text">
      <style:text-properties fo:color="#676767" style:font-name="Times New Roman" fo:font-size="6.5pt" style:font-size-asian="6.5pt"/>
    </style:style>
    <style:style style:name="T562" style:family="text">
      <style:text-properties fo:color="#1f1f1f" style:font-name="Times New Roman" fo:font-size="6.5pt" fo:letter-spacing="0.0091in" style:font-size-asian="6.5pt"/>
    </style:style>
    <style:style style:name="T563" style:family="text">
      <style:text-properties fo:color="#363636" style:font-name="Times New Roman" fo:font-size="6.5pt" fo:letter-spacing="-0.0043in" style:font-size-asian="6.5pt"/>
    </style:style>
    <style:style style:name="T564" style:family="text">
      <style:text-properties fo:color="#1f1f1f" style:font-name="Times New Roman" fo:font-size="6.5pt" fo:letter-spacing="0.0075in" style:font-size-asian="6.5pt"/>
    </style:style>
    <style:style style:name="T565" style:family="text">
      <style:text-properties fo:color="#080808" style:font-name="Arial" fo:font-size="4pt" fo:font-weight="bold" style:font-size-asian="4pt" style:font-weight-asian="bold" style:text-scale="60%"/>
    </style:style>
    <style:style style:name="T566" style:family="text">
      <style:text-properties fo:color="#080808" style:font-name="Arial" fo:font-size="4pt" fo:letter-spacing="-0.0043in" fo:font-weight="bold" style:font-size-asian="4pt" style:font-weight-asian="bold" style:text-scale="95%"/>
    </style:style>
    <style:style style:name="T567" style:family="text">
      <style:text-properties fo:color="#1f1f1f" style:font-name="Times New Roman" fo:font-size="6.5pt" fo:letter-spacing="-0.0016in" style:font-size-asian="6.5pt" style:text-scale="95%"/>
    </style:style>
    <style:style style:name="T568" style:family="text">
      <style:text-properties fo:color="#080808" style:font-name="Times New Roman" fo:font-size="6pt" fo:letter-spacing="0.0043in" fo:font-weight="bold" style:font-size-asian="6pt" style:font-weight-asian="bold" style:text-scale="105%"/>
    </style:style>
    <style:style style:name="T569" style:family="text">
      <style:text-properties fo:color="#080808" style:font-name="Times New Roman" fo:font-size="7pt" fo:font-weight="bold" style:font-size-asian="7pt" style:font-weight-asian="bold"/>
    </style:style>
    <style:style style:name="T570" style:family="text">
      <style:text-properties fo:color="#080808" style:font-name="Times New Roman" fo:font-size="7pt" fo:letter-spacing="0.0154in" fo:font-weight="bold" style:font-size-asian="7pt" style:font-weight-asian="bold"/>
    </style:style>
    <style:style style:name="T571" style:family="text">
      <style:text-properties fo:color="#080808" style:font-name="Times New Roman" fo:font-size="7pt" fo:letter-spacing="0.0055in" fo:font-weight="bold" style:font-size-asian="7pt" style:font-weight-asian="bold"/>
    </style:style>
    <style:style style:name="T572" style:family="text">
      <style:text-properties fo:color="#1f1f1f" style:font-name="Times New Roman" fo:font-size="7pt" fo:font-weight="bold" style:font-size-asian="7pt" style:font-weight-asian="bold"/>
    </style:style>
    <style:style style:name="T573" style:family="text">
      <style:text-properties fo:color="#1f1f1f" style:font-name="Times New Roman" fo:font-size="7pt" fo:letter-spacing="0.0083in" fo:font-weight="bold" style:font-size-asian="7pt" style:font-weight-asian="bold"/>
    </style:style>
    <style:style style:name="T574" style:family="text">
      <style:text-properties fo:color="#1f1f1f" style:font-name="Times New Roman" fo:font-size="7pt" fo:letter-spacing="-0.0016in" fo:font-weight="bold" style:font-size-asian="7pt" style:font-weight-asian="bold"/>
    </style:style>
    <style:style style:name="T575" style:family="text">
      <style:text-properties fo:color="#080808" style:font-name="Times New Roman" fo:font-size="7pt" fo:letter-spacing="-0.0016in" fo:font-weight="bold" style:font-size-asian="7pt" style:font-weight-asian="bold"/>
    </style:style>
    <style:style style:name="T576" style:family="text">
      <style:text-properties fo:color="#425970" style:text-position="8% 100%" fo:font-size="6pt" style:font-size-asian="6pt"/>
    </style:style>
    <style:style style:name="T577" style:family="text">
      <style:text-properties fo:color="#647789" style:text-position="8% 100%" fo:font-size="6pt" style:font-size-asian="6pt"/>
    </style:style>
    <style:style style:name="T578" style:family="text">
      <style:text-properties fo:color="#647789" style:text-position="8% 100%" fo:font-size="6pt" fo:letter-spacing="-0.0063in" style:font-size-asian="6pt"/>
    </style:style>
    <style:style style:name="T579" style:family="text">
      <style:text-properties fo:color="#425970" style:text-position="8% 100%" fo:font-size="6pt" fo:letter-spacing="-0.0008in" style:font-size-asian="6pt"/>
    </style:style>
    <style:style style:name="T580" style:family="text">
      <style:text-properties fo:color="#425970" style:text-position="8% 100%" fo:font-size="6pt" fo:letter-spacing="0.0047in" style:font-size-asian="6pt"/>
    </style:style>
    <style:style style:name="T581" style:family="text">
      <style:text-properties fo:color="#425970" style:text-position="8% 100%" style:font-name="Times New Roman" fo:font-size="6.5pt" fo:font-weight="bold" style:font-size-asian="6.5pt" style:font-weight-asian="bold"/>
    </style:style>
    <style:style style:name="T582" style:family="text">
      <style:text-properties fo:color="#425970" style:text-position="8% 100%" style:font-name="Times New Roman" fo:font-size="6.5pt" fo:letter-spacing="-0.0035in" fo:font-weight="bold" style:font-size-asian="6.5pt" style:font-weight-asian="bold"/>
    </style:style>
    <style:style style:name="T583" style:family="text">
      <style:text-properties fo:color="#425970" style:text-position="8% 100%" fo:font-size="6pt" fo:letter-spacing="-0.0016in" style:font-size-asian="6pt"/>
    </style:style>
    <style:style style:name="T584" style:family="text">
      <style:text-properties style:font-name="Verdana" fo:font-size="9.5pt" style:text-underline-style="solid" style:text-underline-width="auto" style:text-underline-color="font-color" fo:font-weight="bold" style:font-size-asian="9.5pt" style:font-weight-asian="bold"/>
    </style:style>
    <style:style style:name="T585" style:family="text">
      <style:text-properties style:font-name="Verdana" fo:font-size="9.5pt" fo:letter-spacing="0.0075in" style:text-underline-style="solid" style:text-underline-width="auto" style:text-underline-color="font-color" fo:font-weight="bold" style:font-size-asian="9.5pt" style:font-weight-asian="bold"/>
    </style:style>
    <style:style style:name="T586" style:family="text">
      <style:text-properties style:font-name="Verdana" fo:font-size="9.5pt" fo:letter-spacing="0.0083in" style:text-underline-style="solid" style:text-underline-width="auto" style:text-underline-color="font-color" fo:font-weight="bold" style:font-size-asian="9.5pt" style:font-weight-asian="bold"/>
    </style:style>
    <style:style style:name="T587" style:family="text">
      <style:text-properties style:font-name="Verdana" fo:font-size="9.5pt" fo:letter-spacing="-0.0016in" style:text-underline-style="solid" style:text-underline-width="auto" style:text-underline-color="font-color" fo:font-weight="bold" style:font-size-asian="9.5pt" style:font-weight-asian="bold"/>
    </style:style>
    <style:style style:name="T588" style:family="text">
      <style:text-properties style:font-name="Verdana" fo:font-size="7.5pt" fo:font-weight="bold" style:font-size-asian="7.5pt" style:font-weight-asian="bold"/>
    </style:style>
    <style:style style:name="T589" style:family="text">
      <style:text-properties style:font-name="Verdana" fo:font-size="7.5pt" fo:letter-spacing="0.0547in" fo:font-weight="bold" style:font-size-asian="7.5pt" style:font-weight-asian="bold" style:text-scale="150%"/>
    </style:style>
    <style:style style:name="T590" style:family="text">
      <style:text-properties style:font-name="Verdana" fo:font-size="7.5pt" fo:letter-spacing="0.052in" fo:font-weight="bold" style:font-size-asian="7.5pt" style:font-weight-asian="bold" style:text-scale="150%"/>
    </style:style>
    <style:style style:name="T591" style:family="text">
      <style:text-properties style:font-name="Verdana" fo:font-size="7.5pt" fo:letter-spacing="0.0543in" fo:font-weight="bold" style:font-size-asian="7.5pt" style:font-weight-asian="bold" style:text-scale="150%"/>
    </style:style>
    <style:style style:name="T592" style:family="text">
      <style:text-properties style:font-name="Verdana" fo:font-size="7.5pt" fo:letter-spacing="-0.0016in" fo:font-weight="bold" style:font-size-asian="7.5pt" style:font-weight-asian="bold"/>
    </style:style>
    <style:style style:name="T593" style:family="text">
      <style:text-properties style:font-name="Verdana" fo:font-size="7.5pt" style:font-size-asian="7.5pt"/>
    </style:style>
    <style:style style:name="T594" style:family="text">
      <style:text-properties style:font-name="Verdana" fo:font-size="7.5pt" fo:letter-spacing="0.0555in" style:font-size-asian="7.5pt"/>
    </style:style>
    <style:style style:name="T595" style:family="text">
      <style:text-properties style:font-name="Verdana" fo:font-size="7pt" fo:font-style="italic" style:font-size-asian="7pt" style:font-style-asian="italic" style:text-scale="105%"/>
    </style:style>
    <style:style style:name="T596" style:family="text">
      <style:text-properties style:font-name="Verdana" fo:font-size="7pt" fo:letter-spacing="-0.0063in" fo:font-style="italic" style:font-size-asian="7pt" style:font-style-asian="italic" style:text-scale="105%"/>
    </style:style>
    <style:style style:name="T597" style:family="text">
      <style:text-properties style:font-name="Verdana" fo:font-size="7pt" fo:letter-spacing="-0.0047in" fo:font-style="italic" style:font-size-asian="7pt" style:font-style-asian="italic" style:text-scale="105%"/>
    </style:style>
    <style:style style:name="T598" style:family="text">
      <style:text-properties style:font-name="Verdana" fo:font-size="7pt" fo:letter-spacing="-0.0016in" fo:font-style="italic" style:font-size-asian="7pt" style:font-style-asian="italic" style:text-scale="105%"/>
    </style:style>
    <style:style style:name="T599" style:family="text">
      <style:text-properties style:font-name="Verdana" fo:font-size="7pt" fo:letter-spacing="-0.0035in" fo:font-style="italic" style:font-size-asian="7pt" style:font-style-asian="italic" style:text-scale="105%"/>
    </style:style>
    <style:style style:name="T600" style:family="text">
      <style:text-properties style:font-name="Verdana" fo:font-size="7pt" fo:font-style="italic" style:font-size-asian="7pt" style:font-style-asian="italic"/>
    </style:style>
    <style:style style:name="T601" style:family="text">
      <style:text-properties style:font-name="Verdana" fo:font-size="7pt" fo:letter-spacing="0.0071in" fo:font-style="italic" style:font-size-asian="7pt" style:font-style-asian="italic"/>
    </style:style>
    <style:style style:name="T602" style:family="text">
      <style:text-properties style:font-name="Verdana" fo:font-size="7pt" fo:letter-spacing="-0.0016in" fo:font-style="italic" style:font-size-asian="7pt" style:font-style-asian="italic"/>
    </style:style>
    <style:style style:name="T603" style:family="text">
      <style:text-properties style:font-name="Verdana" fo:font-size="7pt" fo:letter-spacing="-0.0091in" fo:font-style="italic" style:font-size-asian="7pt" style:font-style-asian="italic" style:text-scale="105%"/>
    </style:style>
    <style:style style:name="T604" style:family="text">
      <style:text-properties style:font-name="Verdana" fo:font-size="7pt" fo:letter-spacing="-0.0016in" fo:font-style="italic" fo:font-weight="bold" style:font-size-asian="7pt" style:font-style-asian="italic" style:font-weight-asian="bold" style:text-scale="105%"/>
    </style:style>
    <style:style style:name="T605" style:family="text">
      <style:text-properties style:font-name="Verdana" fo:font-size="7.5pt" fo:letter-spacing="0.052in" fo:font-weight="bold" style:font-size-asian="7.5pt" style:font-weight-asian="bold"/>
    </style:style>
    <style:style style:name="T606" style:family="text">
      <style:text-properties style:font-name="Verdana" fo:font-size="7.5pt" fo:letter-spacing="0.05in" fo:font-weight="bold" style:font-size-asian="7.5pt" style:font-weight-asian="bold"/>
    </style:style>
    <style:style style:name="T607" style:family="text">
      <style:text-properties style:font-name="Verdana" fo:font-size="7.5pt" fo:letter-spacing="0.0535in" style:font-size-asian="7.5pt"/>
    </style:style>
    <style:style style:name="T608" style:family="text">
      <style:text-properties style:font-name="Verdana" fo:font-size="7.5pt" fo:letter-spacing="0.05in" style:font-size-asian="7.5pt"/>
    </style:style>
    <style:style style:name="T609" style:family="text">
      <style:text-properties style:font-name="Verdana" fo:font-size="7.5pt" fo:letter-spacing="0.0508in" style:font-size-asian="7.5pt"/>
    </style:style>
    <style:style style:name="T610" style:family="text">
      <style:text-properties style:font-name="Verdana" fo:font-size="7.5pt" fo:letter-spacing="0.0516in" style:font-size-asian="7.5pt"/>
    </style:style>
    <style:style style:name="T611" style:family="text">
      <style:text-properties style:font-name="Verdana" fo:font-size="7.5pt" fo:letter-spacing="0.052in" style:font-size-asian="7.5pt"/>
    </style:style>
    <style:style style:name="T612" style:family="text">
      <style:text-properties style:font-name="Verdana" fo:font-size="7.5pt" fo:letter-spacing="0.0028in" style:font-size-asian="7.5pt"/>
    </style:style>
    <style:style style:name="T613" style:family="text">
      <style:text-properties style:font-name="Verdana" fo:font-size="7.5pt" fo:letter-spacing="0.0063in" style:font-size-asian="7.5pt"/>
    </style:style>
    <style:style style:name="T614" style:family="text">
      <style:text-properties style:font-name="Verdana" fo:font-size="7.5pt" fo:letter-spacing="0.0047in" style:font-size-asian="7.5pt"/>
    </style:style>
    <style:style style:name="T615" style:family="text">
      <style:text-properties style:font-name="Verdana" fo:font-size="7.5pt" fo:letter-spacing="0.0043in" style:font-size-asian="7.5pt"/>
    </style:style>
    <style:style style:name="T616" style:family="text">
      <style:text-properties style:font-name="Verdana" fo:font-size="7.5pt" fo:letter-spacing="-0.0028in" style:font-size-asian="7.5pt"/>
    </style:style>
    <style:style style:name="T617" style:family="text">
      <style:text-properties style:font-name="Verdana" fo:font-size="7.5pt" fo:letter-spacing="0.0071in" fo:font-weight="bold" style:font-size-asian="7.5pt" style:font-weight-asian="bold"/>
    </style:style>
    <style:style style:name="T618" style:family="text">
      <style:text-properties style:font-name="Verdana" fo:font-size="7.5pt" fo:letter-spacing="0.0063in" fo:font-weight="bold" style:font-size-asian="7.5pt" style:font-weight-asian="bold"/>
    </style:style>
    <style:style style:name="T619" style:family="text">
      <style:text-properties style:font-name="Verdana" fo:font-size="7.5pt" fo:letter-spacing="0.0075in" fo:font-weight="bold" style:font-size-asian="7.5pt" style:font-weight-asian="bold"/>
    </style:style>
    <style:style style:name="T620" style:family="text">
      <style:text-properties style:font-name="Verdana" fo:font-size="9pt" style:text-underline-style="solid" style:text-underline-width="auto" style:text-underline-color="font-color" fo:font-weight="bold" style:font-size-asian="9pt" style:font-weight-asian="bold"/>
    </style:style>
    <style:style style:name="T621" style:family="text">
      <style:text-properties style:font-name="Verdana" fo:font-size="9pt" fo:letter-spacing="-0.0071in" style:text-underline-style="solid" style:text-underline-width="auto" style:text-underline-color="font-color" fo:font-weight="bold" style:font-size-asian="9pt" style:font-weight-asian="bold"/>
    </style:style>
    <style:style style:name="T622" style:family="text">
      <style:text-properties style:font-name="Verdana" fo:font-size="9pt" fo:letter-spacing="-0.0063in" style:text-underline-style="solid" style:text-underline-width="auto" style:text-underline-color="font-color" fo:font-weight="bold" style:font-size-asian="9pt" style:font-weight-asian="bold"/>
    </style:style>
    <style:style style:name="T623" style:family="text">
      <style:text-properties style:font-name="Verdana" fo:font-size="9pt" fo:letter-spacing="-0.0016in" style:text-underline-style="solid" style:text-underline-width="auto" style:text-underline-color="font-color" fo:font-weight="bold" style:font-size-asian="9pt" style:font-weight-asian="bold"/>
    </style:style>
    <style:style style:name="T624" style:family="text">
      <style:text-properties style:font-name="Verdana" fo:font-size="7.5pt" fo:letter-spacing="0.028in" fo:font-weight="bold" style:font-size-asian="7.5pt" style:font-weight-asian="bold"/>
    </style:style>
    <style:style style:name="T625" style:family="text">
      <style:text-properties style:font-name="Verdana" fo:font-size="7.5pt" fo:letter-spacing="-0.0008in" style:font-size-asian="7.5pt"/>
    </style:style>
    <style:style style:name="T626" style:family="text">
      <style:text-properties style:font-name="Verdana" fo:font-size="7.5pt" fo:letter-spacing="0.0075in" style:font-size-asian="7.5pt"/>
    </style:style>
    <style:style style:name="T627" style:family="text">
      <style:text-properties style:font-name="Verdana" fo:font-size="7.5pt" fo:letter-spacing="0.0055in" style:font-size-asian="7.5pt"/>
    </style:style>
    <style:style style:name="T628" style:family="text">
      <style:text-properties style:font-name="Verdana" fo:font-size="7.5pt" fo:letter-spacing="0.0071in" style:font-size-asian="7.5pt"/>
    </style:style>
    <style:style style:name="T629" style:family="text">
      <style:text-properties style:font-name="Verdana" fo:font-size="7.5pt" fo:letter-spacing="-0.0016in" style:font-size-asian="7.5pt"/>
    </style:style>
    <style:style style:name="T630" style:family="text">
      <style:text-properties style:font-name="Verdana" fo:font-size="7.5pt" fo:font-style="italic" fo:font-weight="bold" style:font-size-asian="7.5pt" style:font-style-asian="italic" style:font-weight-asian="bold"/>
    </style:style>
    <style:style style:name="T631" style:family="text">
      <style:text-properties style:font-name="Verdana" fo:font-size="7.5pt" fo:font-style="italic" style:font-size-asian="7.5pt" style:font-style-asian="italic"/>
    </style:style>
    <style:style style:name="T632" style:family="text">
      <style:text-properties style:font-name="Verdana" fo:font-size="7.5pt" fo:letter-spacing="-0.0028in" fo:font-style="italic" style:font-size-asian="7.5pt" style:font-style-asian="italic"/>
    </style:style>
    <style:style style:name="T633" style:family="text">
      <style:text-properties style:font-name="Verdana" fo:font-size="7.5pt" fo:letter-spacing="-0.0016in" fo:font-style="italic" style:font-size-asian="7.5pt" style:font-style-asian="italic"/>
    </style:style>
    <style:style style:name="T634" style:family="text">
      <style:text-properties style:font-name="Verdana" fo:font-size="7.5pt" fo:letter-spacing="-0.0091in" fo:font-style="italic" style:font-size-asian="7.5pt" style:font-style-asian="italic"/>
    </style:style>
    <style:style style:name="T635" style:family="text">
      <style:text-properties style:font-name="Verdana" fo:font-size="7.5pt" fo:letter-spacing="-0.0043in" fo:font-style="italic" style:font-size-asian="7.5pt" style:font-style-asian="italic"/>
    </style:style>
    <style:style style:name="T636" style:family="text">
      <style:text-properties style:font-name="Verdana" fo:font-size="7.5pt" fo:letter-spacing="-0.0047in" fo:font-style="italic" style:font-size-asian="7.5pt" style:font-style-asian="italic"/>
    </style:style>
    <style:style style:name="T637" style:family="text">
      <style:text-properties style:font-name="Verdana" fo:font-size="7.5pt" fo:letter-spacing="-0.0035in" fo:font-style="italic" style:font-size-asian="7.5pt" style:font-style-asian="italic"/>
    </style:style>
    <style:style style:name="T638" style:family="text">
      <style:text-properties style:font-name="Verdana" fo:font-size="7.5pt" fo:letter-spacing="-0.0055in" fo:font-style="italic" style:font-size-asian="7.5pt" style:font-style-asian="italic"/>
    </style:style>
    <style:style style:name="T639" style:family="text">
      <style:text-properties style:font-name="Verdana" fo:font-size="7.5pt" fo:letter-spacing="-0.0071in" fo:font-style="italic" style:font-size-asian="7.5pt" style:font-style-asian="italic"/>
    </style:style>
    <style:style style:name="T640" style:family="text">
      <style:text-properties style:font-name="Verdana" fo:font-size="7.5pt" fo:letter-spacing="-0.0016in" fo:font-style="italic" fo:font-weight="bold" style:font-size-asian="7.5pt" style:font-style-asian="italic" style:font-weight-asian="bold"/>
    </style:style>
    <style:style style:name="T641" style:family="text">
      <style:text-properties style:font-name="Verdana" fo:font-size="7.5pt" fo:letter-spacing="0.0201in" fo:font-weight="bold" style:font-size-asian="7.5pt" style:font-weight-asian="bold"/>
    </style:style>
    <style:style style:name="T642" style:family="text">
      <style:text-properties style:font-name="Verdana" fo:font-size="7.5pt" fo:letter-spacing="0.0217in" fo:font-weight="bold" style:font-size-asian="7.5pt" style:font-weight-asian="bold"/>
    </style:style>
    <style:style style:name="T643" style:family="text">
      <style:text-properties style:font-name="Verdana" fo:font-size="7.5pt" fo:letter-spacing="0.0201in" style:font-size-asian="7.5pt"/>
    </style:style>
    <style:style style:name="T644" style:family="text">
      <style:text-properties style:font-name="Verdana" fo:font-size="7.5pt" fo:letter-spacing="0.0217in" style:font-size-asian="7.5pt"/>
    </style:style>
    <style:style style:name="T645" style:family="text">
      <style:text-properties style:font-name="Verdana" fo:font-size="7.5pt" fo:letter-spacing="0.0189in" style:font-size-asian="7.5pt"/>
    </style:style>
    <style:style style:name="T646" style:family="text">
      <style:text-properties style:font-name="Verdana" fo:font-size="7.5pt" fo:letter-spacing="0.0209in" style:font-size-asian="7.5pt"/>
    </style:style>
    <style:style style:name="T647" style:family="text">
      <style:text-properties fo:color="#00011f" style:font-name="Verdana" fo:font-size="7.5pt" style:font-size-asian="7.5pt"/>
    </style:style>
    <style:style style:name="T648" style:family="text">
      <style:text-properties fo:color="#00011f" style:font-name="Verdana" fo:font-size="7.5pt" fo:letter-spacing="-0.0047in" style:font-size-asian="7.5pt"/>
    </style:style>
    <style:style style:name="T649" style:family="text">
      <style:text-properties fo:color="#00011f" style:font-name="Verdana" fo:font-size="7.5pt" fo:letter-spacing="-0.0035in" style:font-size-asian="7.5pt"/>
    </style:style>
    <style:style style:name="T650" style:family="text">
      <style:text-properties fo:color="#00011f" style:font-name="Verdana" fo:font-size="7.5pt" fo:letter-spacing="-0.0043in" style:font-size-asian="7.5pt"/>
    </style:style>
    <style:style style:name="T651" style:family="text">
      <style:text-properties fo:color="#00011f" style:font-name="Verdana" fo:font-size="7.5pt" fo:letter-spacing="-0.002in" style:font-size-asian="7.5pt"/>
    </style:style>
    <style:style style:name="T652" style:family="text">
      <style:text-properties fo:color="#00011f" style:font-name="Verdana" fo:font-size="7.5pt" fo:letter-spacing="-0.0016in" style:font-size-asian="7.5pt"/>
    </style:style>
    <style:style style:name="T653" style:family="text">
      <style:text-properties fo:color="#00011f" style:font-name="Verdana" fo:font-size="7.5pt" fo:font-weight="bold" style:font-size-asian="7.5pt" style:font-weight-asian="bold"/>
    </style:style>
    <style:style style:name="T654" style:family="text">
      <style:text-properties fo:color="#00011f" style:font-name="Verdana" fo:font-size="7.5pt" fo:letter-spacing="-0.0055in" fo:font-weight="bold" style:font-size-asian="7.5pt" style:font-weight-asian="bold"/>
    </style:style>
    <style:style style:name="T655" style:family="text">
      <style:text-properties fo:color="#00011f" style:font-name="Verdana" fo:font-size="7.5pt" fo:letter-spacing="-0.0043in" fo:font-weight="bold" style:font-size-asian="7.5pt" style:font-weight-asian="bold"/>
    </style:style>
    <style:style style:name="T656" style:family="text">
      <style:text-properties fo:color="#00011f" style:font-name="Verdana" fo:font-size="7.5pt" fo:letter-spacing="-0.0016in" fo:font-weight="bold" style:font-size-asian="7.5pt" style:font-weight-asian="bold"/>
    </style:style>
    <style:style style:name="T657" style:family="text">
      <style:text-properties fo:color="#00011f" style:font-name="Verdana" fo:font-size="7.5pt" fo:letter-spacing="-0.0047in" fo:font-weight="bold" style:font-size-asian="7.5pt" style:font-weight-asian="bold"/>
    </style:style>
    <style:style style:name="T658" style:family="text">
      <style:text-properties style:font-name="Verdana" fo:font-size="7.5pt" style:text-underline-style="solid" style:text-underline-width="auto" style:text-underline-color="font-color" fo:font-weight="bold" style:font-size-asian="7.5pt" style:font-weight-asian="bold" style:text-scale="105%"/>
    </style:style>
    <style:style style:name="T659" style:family="text">
      <style:text-properties style:font-name="Verdana" fo:font-size="7.5pt" fo:letter-spacing="-0.0075in" style:text-underline-style="solid" style:text-underline-width="auto" style:text-underline-color="font-color" fo:font-weight="bold" style:font-size-asian="7.5pt" style:font-weight-asian="bold" style:text-scale="105%"/>
    </style:style>
    <style:style style:name="T660" style:family="text">
      <style:text-properties style:font-name="Verdana" fo:font-size="7.5pt" fo:letter-spacing="-0.0071in" style:text-underline-style="solid" style:text-underline-width="auto" style:text-underline-color="font-color" fo:font-weight="bold" style:font-size-asian="7.5pt" style:font-weight-asian="bold" style:text-scale="105%"/>
    </style:style>
    <style:style style:name="T661" style:family="text">
      <style:text-properties style:font-name="Verdana" fo:font-size="7.5pt" fo:letter-spacing="-0.0016in" style:text-underline-style="solid" style:text-underline-width="auto" style:text-underline-color="font-color" fo:font-weight="bold" style:font-size-asian="7.5pt" style:font-weight-asian="bold" style:text-scale="105%"/>
    </style:style>
    <style:style style:name="T662" style:family="text">
      <style:text-properties style:font-name="Verdana" fo:font-size="7.5pt" fo:letter-spacing="-0.0016in" fo:font-weight="bold" style:font-size-asian="7.5pt" style:font-weight-asian="bold" style:text-scale="105%"/>
    </style:style>
    <style:style style:name="T663" style:family="text">
      <style:text-properties style:font-name="Verdana" fo:font-size="7.5pt" fo:letter-spacing="-0.0028in" fo:font-weight="bold" style:font-size-asian="7.5pt" style:font-weight-asian="bold" style:text-scale="105%"/>
    </style:style>
    <style:style style:name="T664" style:family="text">
      <style:text-properties style:font-name="Verdana" fo:font-size="7.5pt" fo:font-weight="bold" style:font-size-asian="7.5pt" style:font-weight-asian="bold" style:text-scale="105%"/>
    </style:style>
    <style:style style:name="T665" style:family="text">
      <style:text-properties style:font-name="Verdana" fo:font-size="7.5pt" fo:letter-spacing="-0.0043in" fo:font-weight="bold" style:font-size-asian="7.5pt" style:font-weight-asian="bold" style:text-scale="105%"/>
    </style:style>
    <style:style style:name="T666" style:family="text">
      <style:text-properties style:font-name="Verdana" fo:font-size="7.5pt" style:font-size-asian="7.5pt" style:text-scale="105%"/>
    </style:style>
    <style:style style:name="T667" style:family="text">
      <style:text-properties style:font-name="Verdana" fo:font-size="7.5pt" fo:letter-spacing="-0.0008in" style:font-size-asian="7.5pt" style:text-scale="105%"/>
    </style:style>
    <style:style style:name="T668" style:family="text">
      <style:text-properties style:font-name="Verdana" fo:font-size="7.5pt" fo:letter-spacing="-0.0008in" fo:font-weight="bold" style:font-size-asian="7.5pt" style:font-weight-asian="bold" style:text-scale="105%"/>
    </style:style>
    <style:style style:name="T669" style:family="text">
      <style:text-properties style:font-name="Verdana" fo:font-size="7.5pt" fo:letter-spacing="0.0008in" fo:font-weight="bold" style:font-size-asian="7.5pt" style:font-weight-asian="bold" style:text-scale="105%"/>
    </style:style>
    <style:style style:name="T670" style:family="text">
      <style:text-properties style:font-name="Verdana" fo:font-size="7.5pt" fo:letter-spacing="-0.0035in" style:font-size-asian="7.5pt" style:text-scale="105%"/>
    </style:style>
    <style:style style:name="T671" style:family="text">
      <style:text-properties style:font-name="Verdana" fo:font-size="7.5pt" fo:letter-spacing="-0.0055in" style:font-size-asian="7.5pt" style:text-scale="105%"/>
    </style:style>
    <style:style style:name="T672" style:family="text">
      <style:text-properties style:font-name="Verdana" fo:font-size="7.5pt" fo:letter-spacing="-0.0047in" style:font-size-asian="7.5pt" style:text-scale="105%"/>
    </style:style>
    <style:style style:name="T673" style:family="text">
      <style:text-properties style:font-name="Verdana" fo:font-size="7.5pt" fo:letter-spacing="0.0217in" fo:font-weight="bold" style:font-size-asian="7.5pt" style:font-weight-asian="bold" style:text-scale="105%"/>
    </style:style>
    <style:style style:name="T674" style:family="text">
      <style:text-properties style:font-name="Verdana" fo:font-size="7.5pt" fo:letter-spacing="0.0228in" fo:font-weight="bold" style:font-size-asian="7.5pt" style:font-weight-asian="bold" style:text-scale="105%"/>
    </style:style>
    <style:style style:name="T675" style:family="text">
      <style:text-properties style:font-name="Verdana" fo:font-size="7.5pt" fo:letter-spacing="0.0217in" style:font-size-asian="7.5pt" style:text-scale="105%"/>
    </style:style>
    <style:style style:name="T676" style:family="text">
      <style:text-properties style:font-name="Verdana" fo:font-size="7.5pt" fo:letter-spacing="0.0209in" style:font-size-asian="7.5pt" style:text-scale="105%"/>
    </style:style>
    <style:style style:name="T677" style:family="text">
      <style:text-properties style:font-name="Verdana" fo:font-size="7.5pt" fo:letter-spacing="-0.0016in" style:font-size-asian="7.5pt" style:text-scale="105%"/>
    </style:style>
    <style:style style:name="T678" style:family="text">
      <style:text-properties fo:font-size="5.5pt" fo:letter-spacing="-0.0016in" fo:font-weight="bold" style:font-size-asian="5.5pt" style:font-weight-asian="bold" style:text-scale="105%"/>
    </style:style>
    <style:style style:name="T679" style:family="text">
      <style:text-properties fo:font-size="5.5pt" fo:letter-spacing="0.0028in" fo:font-weight="bold" style:font-size-asian="5.5pt" style:font-weight-asian="bold" style:text-scale="105%"/>
    </style:style>
    <style:style style:name="T680" style:family="text">
      <style:text-properties fo:font-size="5.5pt" fo:font-weight="bold" style:font-size-asian="5.5pt" style:font-weight-asian="bold" style:text-scale="105%"/>
    </style:style>
    <style:style style:name="T681" style:family="text">
      <style:text-properties fo:font-size="5.5pt" fo:letter-spacing="-0.0055in" fo:font-weight="bold" style:font-size-asian="5.5pt" style:font-weight-asian="bold" style:text-scale="105%"/>
    </style:style>
    <style:style style:name="T682" style:family="text">
      <style:text-properties fo:font-size="5.5pt" fo:letter-spacing="-0.0047in" fo:font-weight="bold" style:font-size-asian="5.5pt" style:font-weight-asian="bold" style:text-scale="105%"/>
    </style:style>
    <style:style style:name="T683" style:family="text">
      <style:text-properties fo:font-size="5.5pt" fo:letter-spacing="-0.0043in" fo:font-weight="bold" style:font-size-asian="5.5pt" style:font-weight-asian="bold" style:text-scale="105%"/>
    </style:style>
    <style:style style:name="T684" style:family="text">
      <style:text-properties fo:font-size="5.5pt" fo:letter-spacing="0.0035in" fo:font-weight="bold" style:font-size-asian="5.5pt" style:font-weight-asian="bold" style:text-scale="105%"/>
    </style:style>
    <style:style style:name="T685" style:family="text">
      <style:text-properties fo:font-size="5.5pt" fo:letter-spacing="0.0043in" fo:font-weight="bold" style:font-size-asian="5.5pt" style:font-weight-asian="bold" style:text-scale="105%"/>
    </style:style>
    <style:style style:name="T686" style:family="text">
      <style:text-properties fo:font-size="5.5pt" fo:letter-spacing="-0.0071in" fo:font-weight="bold" style:font-size-asian="5.5pt" style:font-weight-asian="bold" style:text-scale="105%"/>
    </style:style>
    <style:style style:name="T687" style:family="text">
      <style:text-properties fo:font-size="5.5pt" fo:letter-spacing="-0.0028in" fo:font-weight="bold" style:font-size-asian="5.5pt" style:font-weight-asian="bold" style:text-scale="105%"/>
    </style:style>
    <style:style style:name="T688" style:family="text">
      <style:text-properties style:font-name="Verdana" fo:font-size="7.5pt" fo:font-style="italic" fo:font-weight="bold" style:font-size-asian="7.5pt" style:font-style-asian="italic" style:font-weight-asian="bold" style:text-scale="105%"/>
    </style:style>
    <style:style style:name="T689" style:family="text">
      <style:text-properties style:font-name="Verdana" fo:font-size="7.5pt" fo:letter-spacing="-0.0063in" style:font-size-asian="7.5pt" style:text-scale="105%"/>
    </style:style>
    <style:style style:name="T690" style:family="text">
      <style:text-properties style:font-name="Verdana" fo:font-size="7.5pt" fo:letter-spacing="0.0047in" fo:font-weight="bold" style:font-size-asian="7.5pt" style:font-weight-asian="bold"/>
    </style:style>
    <style:style style:name="T691" style:family="text">
      <style:text-properties style:font-name="Verdana" fo:font-size="7.5pt" fo:letter-spacing="0.0055in" fo:font-weight="bold" style:font-size-asian="7.5pt" style:font-weight-asian="bold"/>
    </style:style>
    <style:style style:name="T692" style:family="text">
      <style:text-properties style:font-name="Verdana" fo:font-size="7.5pt" fo:letter-spacing="0.002in" fo:font-weight="bold" style:font-size-asian="7.5pt" style:font-weight-asian="bold"/>
    </style:style>
    <style:style style:name="T693" style:family="text">
      <style:text-properties style:font-name="Verdana" fo:font-size="7.5pt" fo:letter-spacing="0.0028in" fo:font-weight="bold" style:font-size-asian="7.5pt" style:font-weight-asian="bold"/>
    </style:style>
    <style:style style:name="T694" style:family="text">
      <style:text-properties style:font-name="Verdana" fo:font-size="8.5pt" style:text-underline-style="solid" style:text-underline-width="auto" style:text-underline-color="font-color" fo:font-weight="bold" style:font-size-asian="8.5pt" style:font-weight-asian="bold"/>
    </style:style>
    <style:style style:name="T695" style:family="text">
      <style:text-properties style:font-name="Verdana" fo:font-size="8.5pt" fo:letter-spacing="0.0063in" style:text-underline-style="solid" style:text-underline-width="auto" style:text-underline-color="font-color" fo:font-weight="bold" style:font-size-asian="8.5pt" style:font-weight-asian="bold"/>
    </style:style>
    <style:style style:name="T696" style:family="text">
      <style:text-properties style:font-name="Verdana" fo:font-size="8.5pt" fo:letter-spacing="0.0071in" style:text-underline-style="solid" style:text-underline-width="auto" style:text-underline-color="font-color" fo:font-weight="bold" style:font-size-asian="8.5pt" style:font-weight-asian="bold"/>
    </style:style>
    <style:style style:name="T697" style:family="text">
      <style:text-properties style:font-name="Verdana" fo:font-size="8.5pt" fo:letter-spacing="-0.0016in" style:text-underline-style="solid" style:text-underline-width="auto" style:text-underline-color="font-color" fo:font-weight="bold" style:font-size-asian="8.5pt" style:font-weight-asian="bold"/>
    </style:style>
    <style:style style:name="T698" style:family="text">
      <style:text-properties style:font-name="Verdana" fo:font-size="8.5pt" fo:letter-spacing="-0.0071in" style:font-size-asian="8.5pt"/>
    </style:style>
    <style:style style:name="T699" style:family="text">
      <style:text-properties style:font-name="Verdana" fo:font-size="8.5pt" style:font-size-asian="8.5pt"/>
    </style:style>
    <style:style style:name="T700" style:family="text">
      <style:text-properties style:font-name="Verdana" fo:font-size="8.5pt" fo:letter-spacing="-0.0016in" fo:font-weight="bold" style:font-size-asian="8.5pt" style:font-weight-asian="bold"/>
    </style:style>
    <style:style style:name="T701" style:family="text">
      <style:text-properties style:font-name="Verdana" fo:font-size="8.5pt" fo:font-weight="bold" style:font-size-asian="8.5pt" style:font-weight-asian="bold"/>
    </style:style>
    <style:style style:name="T702" style:family="text">
      <style:text-properties style:font-name="Verdana" fo:font-size="8.5pt" fo:letter-spacing="-0.0035in" fo:font-weight="bold" style:font-size-asian="8.5pt" style:font-weight-asian="bold"/>
    </style:style>
    <style:style style:name="T703" style:family="text">
      <style:text-properties style:font-name="Verdana" fo:font-size="8.5pt" fo:letter-spacing="0.0555in" fo:font-weight="bold" style:font-size-asian="8.5pt" style:font-weight-asian="bold"/>
    </style:style>
    <style:style style:name="T704" style:family="text">
      <style:text-properties fo:font-size="5pt" fo:letter-spacing="-0.0016in" fo:font-weight="bold" style:font-size-asian="5pt" style:font-weight-asian="bold"/>
    </style:style>
    <style:style style:name="T705" style:family="text">
      <style:text-properties fo:font-size="5pt" fo:font-weight="bold" style:font-size-asian="5pt" style:font-weight-asian="bold"/>
    </style:style>
    <style:style style:name="T706" style:family="text">
      <style:text-properties fo:font-size="5pt" fo:letter-spacing="-0.0035in" fo:font-weight="bold" style:font-size-asian="5pt" style:font-weight-asian="bold"/>
    </style:style>
    <style:style style:name="T707" style:family="text">
      <style:text-properties fo:font-size="5pt" fo:letter-spacing="-0.0063in" fo:font-weight="bold" style:font-size-asian="5pt" style:font-weight-asian="bold"/>
    </style:style>
    <style:style style:name="T708" style:family="text">
      <style:text-properties fo:font-size="5pt" fo:letter-spacing="0.028in" fo:font-weight="bold" style:font-size-asian="5pt" style:font-weight-asian="bold"/>
    </style:style>
    <style:style style:name="T709" style:family="text">
      <style:text-properties fo:font-size="5pt" fo:letter-spacing="-0.0055in" fo:font-weight="bold" style:font-size-asian="5pt" style:font-weight-asian="bold"/>
    </style:style>
    <style:style style:name="T710" style:family="text">
      <style:text-properties fo:font-size="5pt" fo:letter-spacing="-0.0028in" fo:font-weight="bold" style:font-size-asian="5pt" style:font-weight-asian="bold"/>
    </style:style>
    <style:style style:name="T711" style:family="text">
      <style:text-properties fo:font-size="5pt" style:font-size-asian="5pt"/>
    </style:style>
    <style:style style:name="T712" style:family="text">
      <style:text-properties fo:font-size="5pt" fo:letter-spacing="0.028in" style:font-size-asian="5pt"/>
    </style:style>
    <style:style style:name="T713" style:family="text">
      <style:text-properties style:font-name="Verdana" fo:font-weight="bold" style:font-weight-asian="bold"/>
    </style:style>
    <style:style style:name="T714" style:family="text">
      <style:text-properties style:font-name="Verdana"/>
    </style:style>
    <style:style style:name="T715" style:family="text">
      <style:text-properties style:font-name="Verdana" fo:font-size="8.5pt" fo:font-style="italic" style:font-size-asian="8.5pt" style:font-style-asian="italic"/>
    </style:style>
    <style:style style:name="T716" style:family="text">
      <style:text-properties style:font-name="Verdana" fo:font-size="8.5pt" fo:letter-spacing="0.0047in" style:font-size-asian="8.5pt"/>
    </style:style>
    <style:style style:name="T717" style:family="text">
      <style:text-properties style:font-name="Verdana" fo:font-size="8.5pt" fo:letter-spacing="0.0055in" style:font-size-asian="8.5pt"/>
    </style:style>
    <style:style style:name="T718" style:family="text">
      <style:text-properties style:font-name="Verdana" fo:font-size="8.5pt" fo:letter-spacing="-0.0016in" style:font-size-asian="8.5pt"/>
    </style:style>
    <style:style style:name="T719" style:family="text">
      <style:text-properties style:font-name="Verdana" fo:font-size="7.5pt" fo:letter-spacing="-0.0035in" style:text-underline-style="solid" style:text-underline-width="auto" style:text-underline-color="font-color" fo:font-weight="bold" style:font-size-asian="7.5pt" style:font-weight-asian="bold" style:text-scale="105%"/>
    </style:style>
    <style:style style:name="T720" style:family="text">
      <style:text-properties style:font-name="Verdana" fo:font-size="7.5pt" fo:letter-spacing="0.0028in" fo:font-weight="bold" style:font-size-asian="7.5pt" style:font-weight-asian="bold" style:text-scale="105%"/>
    </style:style>
    <style:style style:name="T721" style:family="text">
      <style:text-properties style:font-name="Verdana" fo:font-size="7.5pt" fo:letter-spacing="0.0264in" fo:font-weight="bold" style:font-size-asian="7.5pt" style:font-weight-asian="bold" style:text-scale="105%"/>
    </style:style>
    <style:style style:name="T722" style:family="text">
      <style:text-properties style:font-name="Verdana" fo:font-size="7.5pt" fo:letter-spacing="0.028in" fo:font-weight="bold" style:font-size-asian="7.5pt" style:font-weight-asian="bold" style:text-scale="105%"/>
    </style:style>
    <style:style style:name="T723" style:family="text">
      <style:text-properties style:font-name="Verdana" fo:font-size="7.5pt" fo:letter-spacing="0.0264in" style:font-size-asian="7.5pt" style:text-scale="105%"/>
    </style:style>
    <style:style style:name="T724" style:family="text">
      <style:text-properties fo:font-size="5pt" fo:letter-spacing="-0.0035in" style:font-size-asian="5pt"/>
    </style:style>
    <style:style style:name="T725" style:family="text">
      <style:text-properties style:font-name="Verdana" fo:font-size="7.5pt" fo:letter-spacing="0.028in" style:font-size-asian="7.5pt" style:text-scale="105%"/>
    </style:style>
    <style:style style:name="T726" style:family="text">
      <style:text-properties fo:color="#050505" fo:font-size="8pt" style:font-size-asian="8pt" style:text-scale="110%"/>
    </style:style>
    <style:style style:name="T727" style:family="text">
      <style:text-properties fo:color="#050505" fo:font-size="8pt" fo:letter-spacing="0.028in" style:font-size-asian="8pt" style:text-scale="110%"/>
    </style:style>
    <style:style style:name="T728" style:family="text">
      <style:text-properties fo:color="#050505" fo:font-size="8pt" style:font-size-asian="8pt" style:text-scale="115%"/>
    </style:style>
    <style:style style:name="T729" style:family="text">
      <style:text-properties fo:color="#050505" fo:font-size="8pt" fo:letter-spacing="-0.0091in" style:font-size-asian="8pt" style:text-scale="115%"/>
    </style:style>
    <style:style style:name="T730" style:family="text">
      <style:text-properties fo:color="#050505" fo:font-size="8pt" fo:letter-spacing="-0.0047in" style:font-size-asian="8pt" style:text-scale="115%"/>
    </style:style>
    <style:style style:name="T731" style:family="text">
      <style:text-properties fo:color="#050505" fo:font-size="8pt" fo:letter-spacing="-0.002in" style:font-size-asian="8pt" style:text-scale="115%"/>
    </style:style>
    <style:style style:name="T732" style:family="text">
      <style:text-properties fo:color="#050505" fo:font-size="8pt" fo:letter-spacing="-0.0071in" style:font-size-asian="8pt" style:text-scale="115%"/>
    </style:style>
    <style:style style:name="T733" style:family="text">
      <style:text-properties fo:color="#050505" fo:font-size="8pt" fo:letter-spacing="-0.0028in" style:font-size-asian="8pt" style:text-scale="115%"/>
    </style:style>
    <style:style style:name="T734" style:family="text">
      <style:text-properties fo:color="#050505" fo:font-size="8pt" fo:letter-spacing="0.0217in" style:font-size-asian="8pt" style:text-scale="115%"/>
    </style:style>
    <style:style style:name="T735" style:family="text">
      <style:text-properties fo:color="#181818" fo:font-size="8pt" style:font-size-asian="8pt" style:text-scale="110%"/>
    </style:style>
    <style:style style:name="T736" style:family="text">
      <style:text-properties fo:color="#050505" fo:font-size="8pt" fo:letter-spacing="0.0236in" style:font-size-asian="8pt" style:text-scale="110%"/>
    </style:style>
    <style:style style:name="T737" style:family="text">
      <style:text-properties fo:color="#050505" fo:font-size="8pt" fo:letter-spacing="0.022in" style:font-size-asian="8pt" style:text-scale="110%"/>
    </style:style>
    <style:style style:name="T738" style:family="text">
      <style:text-properties fo:color="#050505" fo:font-size="8pt" fo:letter-spacing="0.0264in" style:font-size-asian="8pt" style:text-scale="110%"/>
    </style:style>
    <style:style style:name="T739" style:family="text">
      <style:text-properties fo:color="#050505" fo:font-weight="bold" style:font-weight-asian="bold" style:text-scale="110%"/>
    </style:style>
    <style:style style:name="T740" style:family="text">
      <style:text-properties fo:color="#050505" style:text-scale="110%"/>
    </style:style>
    <style:style style:name="T741" style:family="text">
      <style:text-properties fo:color="#3f3f3f" style:text-scale="110%"/>
    </style:style>
    <style:style style:name="T742" style:family="text">
      <style:text-properties fo:color="#050505" fo:font-weight="bold" style:font-weight-asian="bold" style:text-scale="115%"/>
    </style:style>
    <style:style style:name="T743" style:family="text">
      <style:text-properties fo:color="#050505" fo:letter-spacing="0.0055in" fo:font-weight="bold" style:font-weight-asian="bold" style:text-scale="115%"/>
    </style:style>
    <style:style style:name="T744" style:family="text">
      <style:text-properties fo:color="#050505" fo:letter-spacing="0.0165in" fo:font-weight="bold" style:font-weight-asian="bold" style:text-scale="115%"/>
    </style:style>
    <style:style style:name="T745" style:family="text">
      <style:text-properties fo:color="#050505" style:text-scale="115%"/>
    </style:style>
    <style:style style:name="T746" style:family="text">
      <style:text-properties fo:color="#050505" fo:letter-spacing="0.011in" style:text-scale="115%"/>
    </style:style>
    <style:style style:name="T747" style:family="text">
      <style:text-properties fo:color="#050505" fo:letter-spacing="0.0134in" style:text-scale="115%"/>
    </style:style>
    <style:style style:name="T748" style:family="text">
      <style:text-properties fo:color="#050505" fo:letter-spacing="0.0146in" style:text-scale="115%"/>
    </style:style>
    <style:style style:name="T749" style:family="text">
      <style:text-properties fo:color="#050505" fo:letter-spacing="0.0055in" style:text-scale="115%"/>
    </style:style>
    <style:style style:name="T750" style:family="text">
      <style:text-properties fo:color="#050505" fo:letter-spacing="-0.0028in" style:text-scale="115%"/>
    </style:style>
    <style:style style:name="T751" style:family="text">
      <style:text-properties fo:color="#050505" style:text-scale="105%"/>
    </style:style>
    <style:style style:name="T752" style:family="text">
      <style:text-properties fo:color="#050505" fo:letter-spacing="0.0075in" style:text-scale="105%"/>
    </style:style>
    <style:style style:name="T753" style:family="text">
      <style:text-properties fo:color="#050505" fo:letter-spacing="0.0134in" style:text-scale="105%"/>
    </style:style>
    <style:style style:name="T754" style:family="text">
      <style:text-properties fo:color="#050505" fo:letter-spacing="-0.0016in" style:text-scale="105%"/>
    </style:style>
    <style:style style:name="T755" style:family="text">
      <style:text-properties fo:color="#050505" fo:font-weight="bold" style:font-weight-asian="bold" style:text-scale="105%"/>
    </style:style>
    <style:style style:name="T756" style:family="text">
      <style:text-properties fo:color="#050505" fo:letter-spacing="0.0354in" fo:font-weight="bold" style:font-weight-asian="bold" style:text-scale="105%"/>
    </style:style>
    <style:style style:name="T757" style:family="text">
      <style:text-properties fo:color="#050505" fo:letter-spacing="0.0543in" fo:font-weight="bold" style:font-weight-asian="bold" style:text-scale="105%"/>
    </style:style>
    <style:style style:name="T758" style:family="text">
      <style:text-properties fo:color="#050505" fo:letter-spacing="0.0453in" style:text-scale="105%"/>
    </style:style>
    <style:style style:name="T759" style:family="text">
      <style:text-properties fo:color="#050505" fo:letter-spacing="0.0472in" style:text-scale="105%"/>
    </style:style>
    <style:style style:name="T760" style:family="text">
      <style:text-properties fo:color="#050505" fo:letter-spacing="0.0335in" style:text-scale="105%"/>
    </style:style>
    <style:style style:name="T761" style:family="text">
      <style:text-properties fo:color="#050505" fo:letter-spacing="0.0492in" style:text-scale="105%"/>
    </style:style>
    <style:style style:name="T762" style:family="text">
      <style:text-properties fo:color="#050505" fo:letter-spacing="-0.0035in" style:text-scale="105%"/>
    </style:style>
    <style:style style:name="T763" style:family="text">
      <style:text-properties fo:color="#050505" fo:letter-spacing="-0.0016in" style:text-scale="115%"/>
    </style:style>
    <style:style style:name="T764" style:family="text">
      <style:text-properties fo:color="#050505" fo:letter-spacing="0.0043in" style:text-scale="115%"/>
    </style:style>
    <style:style style:name="T765" style:family="text">
      <style:text-properties fo:color="#050505" fo:letter-spacing="-0.0043in" style:text-scale="115%"/>
    </style:style>
    <style:style style:name="T766" style:family="text">
      <style:text-properties fo:color="#050505" fo:letter-spacing="-0.0008in" style:text-scale="115%"/>
    </style:style>
    <style:style style:name="T767" style:family="text">
      <style:text-properties fo:color="#050505" fo:letter-spacing="-0.0075in" style:text-scale="115%"/>
    </style:style>
    <style:style style:name="T768" style:family="text">
      <style:text-properties fo:color="#050505" fo:letter-spacing="0.002in" style:text-scale="115%"/>
    </style:style>
    <style:style style:name="T769" style:family="text">
      <style:text-properties fo:color="#050505" fo:letter-spacing="0.0028in" style:text-scale="115%"/>
    </style:style>
    <style:style style:name="T770" style:family="text">
      <style:text-properties fo:color="#050505" fo:letter-spacing="0.0035in" style:text-scale="105%"/>
    </style:style>
    <style:style style:name="T771" style:family="text">
      <style:text-properties fo:color="#050505" fo:letter-spacing="0.0071in" style:text-scale="105%"/>
    </style:style>
    <style:style style:name="T772" style:family="text">
      <style:text-properties fo:color="#050505" fo:font-size="9pt" fo:font-weight="bold" style:font-size-asian="9pt" style:font-weight-asian="bold" style:text-scale="110%"/>
    </style:style>
    <style:style style:name="T773" style:family="text">
      <style:text-properties fo:color="#050505" fo:font-size="9pt" fo:letter-spacing="0.0134in" fo:font-weight="bold" style:font-size-asian="9pt" style:font-weight-asian="bold" style:text-scale="110%"/>
    </style:style>
    <style:style style:name="T774" style:family="text">
      <style:text-properties fo:color="#050505" fo:font-size="9pt" fo:letter-spacing="0.0063in" fo:font-weight="bold" style:font-size-asian="9pt" style:font-weight-asian="bold" style:text-scale="110%"/>
    </style:style>
    <style:style style:name="T775" style:family="text">
      <style:text-properties fo:color="#050505" fo:font-size="9pt" fo:letter-spacing="0.0071in" fo:font-weight="bold" style:font-size-asian="9pt" style:font-weight-asian="bold" style:text-scale="110%"/>
    </style:style>
    <style:style style:name="T776" style:family="text">
      <style:text-properties fo:color="#050505" fo:font-size="9pt" fo:letter-spacing="0.0102in" fo:font-weight="bold" style:font-size-asian="9pt" style:font-weight-asian="bold" style:text-scale="110%"/>
    </style:style>
    <style:style style:name="T777" style:family="text">
      <style:text-properties fo:color="#050505" fo:font-size="9pt" fo:letter-spacing="-0.0016in" fo:font-weight="bold" style:font-size-asian="9pt" style:font-weight-asian="bold" style:text-scale="110%"/>
    </style:style>
    <style:style style:name="T778" style:family="text">
      <style:text-properties fo:color="#425970" style:text-position="8% 100%" fo:font-size="6pt" fo:font-weight="bold" style:font-size-asian="6pt" style:font-weight-asian="bold"/>
    </style:style>
    <style:style style:name="T779" style:family="text">
      <style:text-properties fo:color="#647789" style:text-position="8% 100%" fo:font-size="6pt" fo:font-weight="bold" style:font-size-asian="6pt" style:font-weight-asian="bold"/>
    </style:style>
    <style:style style:name="T780" style:family="text">
      <style:text-properties fo:color="#647789" style:text-position="8% 100%" fo:font-size="6pt" fo:letter-spacing="-0.0063in" fo:font-weight="bold" style:font-size-asian="6pt" style:font-weight-asian="bold"/>
    </style:style>
    <style:style style:name="T781" style:family="text">
      <style:text-properties fo:color="#425970" style:text-position="8% 100%" fo:font-size="6pt" fo:letter-spacing="-0.0008in" fo:font-weight="bold" style:font-size-asian="6pt" style:font-weight-asian="bold"/>
    </style:style>
    <style:style style:name="T782" style:family="text">
      <style:text-properties fo:color="#425970" style:text-position="8% 100%" fo:font-size="6pt" fo:letter-spacing="0.0016in" fo:font-weight="bold" style:font-size-asian="6pt" style:font-weight-asian="bold"/>
    </style:style>
    <style:style style:name="T783" style:family="text">
      <style:text-properties fo:color="#425970" style:text-position="8% 100%" fo:font-size="6pt" fo:letter-spacing="-0.0047in" fo:font-weight="bold" style:font-size-asian="6pt" style:font-weight-asian="bold"/>
    </style:style>
    <style:style style:name="T784" style:family="text">
      <style:text-properties fo:color="#425970" style:text-position="8% 100%" fo:font-size="6pt" fo:letter-spacing="-0.0016in" fo:font-weight="bold" style:font-size-asian="6pt" style:font-weight-asian="bold"/>
    </style:style>
    <style:style style:name="T785" style:family="text">
      <style:text-properties style:font-name="Verdana" fo:font-size="8.5pt" fo:letter-spacing="-0.0035in" style:text-underline-style="solid" style:text-underline-width="auto" style:text-underline-color="font-color" fo:font-weight="bold" style:font-size-asian="8.5pt" style:font-weight-asian="bold"/>
    </style:style>
    <style:style style:name="T786" style:family="text">
      <style:text-properties fo:color="#000009" style:font-name="Verdana" fo:font-size="8.5pt" fo:letter-spacing="-0.0016in" style:text-underline-style="solid" style:text-underline-width="auto" style:text-underline-color="#000009" fo:font-weight="bold" style:font-size-asian="8.5pt" style:font-weight-asian="bold"/>
    </style:style>
    <style:style style:name="T787" style:family="text">
      <style:text-properties fo:color="#000009"/>
    </style:style>
    <style:style style:name="T788" style:family="text">
      <style:text-properties fo:color="#000009" fo:font-weight="normal" style:font-weight-asian="normal"/>
    </style:style>
    <style:style style:name="T789" style:family="text">
      <style:text-properties fo:color="#000009" style:font-name="Verdana" fo:font-size="8.5pt" style:font-size-asian="8.5pt"/>
    </style:style>
    <style:style style:name="T790" style:family="text">
      <style:text-properties fo:color="#000009" style:font-name="Verdana" fo:font-size="8.5pt" fo:letter-spacing="0.0465in" style:font-size-asian="8.5pt"/>
    </style:style>
    <style:style style:name="T791" style:family="text">
      <style:text-properties fo:color="#000009" style:font-name="Verdana" fo:font-size="8.5pt" fo:font-weight="bold" style:font-size-asian="8.5pt" style:font-weight-asian="bold"/>
    </style:style>
    <style:style style:name="T792" style:family="text">
      <style:text-properties fo:color="#000009" style:font-name="Verdana" fo:font-size="8.5pt" fo:letter-spacing="0.048in" fo:font-weight="bold" style:font-size-asian="8.5pt" style:font-weight-asian="bold"/>
    </style:style>
    <style:style style:name="T793" style:family="text">
      <style:text-properties fo:color="#000009" style:font-name="Verdana" fo:font-size="8.5pt" fo:letter-spacing="-0.0035in" fo:font-weight="bold" style:font-size-asian="8.5pt" style:font-weight-asian="bold"/>
    </style:style>
    <style:style style:name="T794" style:family="text">
      <style:text-properties fo:color="#000009" fo:letter-spacing="-0.0028in"/>
    </style:style>
    <style:style style:name="T795" style:family="text">
      <style:text-properties fo:color="#000009" fo:letter-spacing="-0.0035in"/>
    </style:style>
    <style:style style:name="T796" style:family="text">
      <style:text-properties fo:color="#000009" fo:letter-spacing="-0.0016in"/>
    </style:style>
    <style:style style:name="T797" style:family="text">
      <style:text-properties fo:color="#000009" fo:letter-spacing="-0.0071in" fo:font-weight="normal" style:font-weight-asian="normal"/>
    </style:style>
    <style:style style:name="T798" style:family="text">
      <style:text-properties fo:color="#000009" style:font-name="Verdana" fo:font-size="8.5pt" fo:letter-spacing="-0.0016in" style:font-size-asian="8.5pt"/>
    </style:style>
    <style:style style:name="T799" style:family="text">
      <style:text-properties fo:color="#000009" fo:font-size="5.5pt" fo:letter-spacing="-0.0016in" fo:font-weight="bold" style:font-size-asian="5.5pt" style:font-weight-asian="bold"/>
    </style:style>
    <style:style style:name="T800" style:family="text">
      <style:text-properties fo:color="#000009" fo:font-size="5.5pt" fo:font-weight="bold" style:font-size-asian="5.5pt" style:font-weight-asian="bold"/>
    </style:style>
    <style:style style:name="T801" style:family="text">
      <style:text-properties fo:color="#000009" fo:font-size="5.5pt" fo:letter-spacing="0.002in" fo:font-weight="bold" style:font-size-asian="5.5pt" style:font-weight-asian="bold"/>
    </style:style>
    <style:style style:name="T802" style:family="text">
      <style:text-properties fo:color="#000009" fo:font-size="5.5pt" fo:letter-spacing="-0.0035in" fo:font-weight="bold" style:font-size-asian="5.5pt" style:font-weight-asian="bold"/>
    </style:style>
    <style:style style:name="T803" style:family="text">
      <style:text-properties fo:color="#000009" fo:font-size="5.5pt" fo:letter-spacing="-0.0043in" fo:font-weight="bold" style:font-size-asian="5.5pt" style:font-weight-asian="bold"/>
    </style:style>
    <style:style style:name="T804" style:family="text">
      <style:text-properties fo:color="#000009" fo:font-size="5.5pt" fo:letter-spacing="0.028in" fo:font-weight="bold" style:font-size-asian="5.5pt" style:font-weight-asian="bold"/>
    </style:style>
    <style:style style:name="T805" style:family="text">
      <style:text-properties fo:color="#000009" fo:font-size="5.5pt" fo:letter-spacing="-0.002in" fo:font-weight="bold" style:font-size-asian="5.5pt" style:font-weight-asian="bold"/>
    </style:style>
    <style:style style:name="T806" style:family="text">
      <style:text-properties fo:color="#000009" fo:font-size="5.5pt" style:font-size-asian="5.5pt"/>
    </style:style>
    <style:style style:name="T807" style:family="text">
      <style:text-properties fo:color="#000009" fo:font-size="5.5pt" fo:letter-spacing="-0.0071in" style:font-size-asian="5.5pt"/>
    </style:style>
    <style:style style:name="T808" style:family="text">
      <style:text-properties fo:color="#000009" fo:font-size="5.5pt" fo:letter-spacing="0.028in" style:font-size-asian="5.5pt"/>
    </style:style>
    <style:style style:name="T809" style:family="text">
      <style:text-properties fo:color="#000009" fo:font-size="5.5pt" fo:letter-spacing="-0.0016in" style:font-size-asian="5.5pt"/>
    </style:style>
    <style:style style:name="T810" style:family="text">
      <style:text-properties fo:color="#000009" fo:font-size="5.5pt" fo:letter-spacing="-0.0028in" style:font-size-asian="5.5pt"/>
    </style:style>
    <style:style style:name="T811" style:family="text">
      <style:text-properties fo:color="#000009" fo:font-size="5.5pt" fo:letter-spacing="0.0016in" style:font-size-asian="5.5pt"/>
    </style:style>
    <style:style style:name="T812" style:family="text">
      <style:text-properties fo:color="#000009" fo:font-size="5.5pt" fo:letter-spacing="0.0047in" fo:font-weight="bold" style:font-size-asian="5.5pt" style:font-weight-asian="bold"/>
    </style:style>
    <style:style style:name="T813" style:family="text">
      <style:text-properties fo:color="#000009" fo:font-size="5.5pt" fo:letter-spacing="0.0035in" fo:font-weight="bold" style:font-size-asian="5.5pt" style:font-weight-asian="bold"/>
    </style:style>
    <style:style style:name="T814" style:family="text">
      <style:text-properties fo:color="#000009" fo:font-size="5.5pt" fo:letter-spacing="-0.0028in" fo:font-weight="bold" style:font-size-asian="5.5pt" style:font-weight-asian="bold"/>
    </style:style>
    <style:style style:name="T815" style:family="text">
      <style:text-properties fo:color="#000009" fo:font-size="5.5pt" fo:letter-spacing="0.0043in" style:font-size-asian="5.5pt"/>
    </style:style>
    <style:style style:name="T816" style:family="text">
      <style:text-properties style:font-name="Verdana" fo:font-size="8.5pt" fo:letter-spacing="0.0043in" fo:font-weight="bold" style:font-size-asian="8.5pt" style:font-weight-asian="bold"/>
    </style:style>
    <style:style style:name="T817" style:family="text">
      <style:text-properties style:font-name="Verdana" fo:font-size="8.5pt" fo:letter-spacing="0.0055in" fo:font-weight="bold" style:font-size-asian="8.5pt" style:font-weight-asian="bold"/>
    </style:style>
    <style:style style:name="T818" style:family="text">
      <style:text-properties style:font-name="Verdana" fo:font-size="8.5pt" fo:letter-spacing="0.0043in" style:font-size-asian="8.5pt"/>
    </style:style>
    <style:style style:name="T819" style:family="text">
      <style:text-properties style:font-name="Verdana" fo:font-size="8.5pt" fo:letter-spacing="-0.0028in" style:font-size-asian="8.5pt"/>
    </style:style>
    <style:style style:name="T820" style:family="text">
      <style:text-properties fo:color="#000009" style:font-name="Verdana" fo:font-size="8.5pt" fo:letter-spacing="-0.0043in" style:font-size-asian="8.5pt"/>
    </style:style>
    <style:style style:name="T821" style:family="text">
      <style:text-properties fo:color="#000009" style:font-name="Verdana" fo:font-size="8.5pt" fo:letter-spacing="-0.0028in" style:font-size-asian="8.5pt"/>
    </style:style>
    <style:style style:name="T822" style:family="text">
      <style:text-properties fo:color="#000009" style:font-name="Verdana" fo:font-size="8.5pt" fo:letter-spacing="-0.002in" style:font-size-asian="8.5pt"/>
    </style:style>
    <style:style style:name="T823" style:family="text">
      <style:text-properties fo:color="#000009" fo:letter-spacing="-0.002in"/>
    </style:style>
    <style:style style:name="T824" style:family="text">
      <style:text-properties style:font-name="Verdana" fo:font-size="8.5pt" fo:letter-spacing="-0.0028in" style:text-underline-style="solid" style:text-underline-width="auto" style:text-underline-color="font-color" fo:font-weight="bold" style:font-size-asian="8.5pt" style:font-weight-asian="bold"/>
    </style:style>
    <style:style style:name="T825" style:family="text">
      <style:text-properties style:font-name="Verdana" fo:font-size="8.5pt" fo:letter-spacing="0.0362in" style:text-underline-style="solid" style:text-underline-width="auto" style:text-underline-color="font-color" fo:font-weight="bold" style:font-size-asian="8.5pt" style:font-weight-asian="bold"/>
    </style:style>
    <style:style style:name="T826" style:family="text">
      <style:text-properties fo:color="#000009" style:font-name="Verdana" fo:font-size="8.5pt" fo:letter-spacing="0.0425in" style:font-size-asian="8.5pt" style:text-scale="150%"/>
    </style:style>
    <style:style style:name="T827" style:family="text">
      <style:text-properties style:font-name="Verdana" fo:font-size="8.5pt" fo:letter-spacing="0.0437in" fo:font-weight="bold" style:font-size-asian="8.5pt" style:font-weight-asian="bold" style:text-scale="150%"/>
    </style:style>
    <style:style style:name="T828" style:family="text">
      <style:text-properties style:font-name="Verdana" fo:font-size="8.5pt" fo:letter-spacing="0.0445in" fo:font-weight="bold" style:font-size-asian="8.5pt" style:font-weight-asian="bold" style:text-scale="150%"/>
    </style:style>
    <style:style style:name="T829" style:family="text">
      <style:text-properties style:font-name="Verdana" fo:font-size="8.5pt" fo:letter-spacing="0.0555in" style:font-size-asian="8.5pt" style:text-scale="150%"/>
    </style:style>
    <style:style style:name="T830" style:family="text">
      <style:text-properties style:font-name="Verdana" fo:font-size="8.5pt" fo:letter-spacing="-0.002in" style:font-size-asian="8.5pt"/>
    </style:style>
    <style:style style:name="T831" style:family="text">
      <style:text-properties style:font-name="Verdana" fo:font-size="8.5pt" fo:letter-spacing="-0.002in" fo:font-style="italic" style:font-size-asian="8.5pt" style:font-style-asian="italic"/>
    </style:style>
    <style:style style:name="T832" style:family="text">
      <style:text-properties style:font-name="Verdana" fo:font-size="8.5pt" fo:letter-spacing="-0.0008in" style:font-size-asian="8.5pt"/>
    </style:style>
    <style:style style:name="T833" style:family="text">
      <style:text-properties fo:font-size="5.5pt" fo:font-weight="bold" style:font-size-asian="5.5pt" style:font-weight-asian="bold"/>
    </style:style>
    <style:style style:name="T834" style:family="text">
      <style:text-properties fo:font-size="5.5pt" fo:letter-spacing="0.0102in" fo:font-weight="bold" style:font-size-asian="5.5pt" style:font-weight-asian="bold"/>
    </style:style>
    <style:style style:name="T835" style:family="text">
      <style:text-properties fo:font-size="5.5pt" fo:letter-spacing="-0.0035in" fo:font-weight="bold" style:font-size-asian="5.5pt" style:font-weight-asian="bold"/>
    </style:style>
    <style:style style:name="T836" style:family="text">
      <style:text-properties fo:font-size="5.5pt" fo:letter-spacing="-0.0063in" fo:font-weight="bold" style:font-size-asian="5.5pt" style:font-weight-asian="bold" style:text-scale="105%"/>
    </style:style>
    <style:style style:name="T837" style:family="text">
      <style:text-properties fo:font-size="5.5pt" fo:letter-spacing="-0.0016in" style:font-size-asian="5.5pt" style:text-scale="105%"/>
    </style:style>
    <style:style style:name="T838" style:family="text">
      <style:text-properties fo:font-size="5.5pt" fo:letter-spacing="0.0083in" fo:font-weight="bold" style:font-size-asian="5.5pt" style:font-weight-asian="bold"/>
    </style:style>
    <style:style style:name="T839" style:family="text">
      <style:text-properties fo:font-size="5.5pt" fo:letter-spacing="0.0091in" fo:font-weight="bold" style:font-size-asian="5.5pt" style:font-weight-asian="bold"/>
    </style:style>
    <style:style style:name="T840" style:family="text">
      <style:text-properties fo:font-size="5.5pt" fo:letter-spacing="-0.0028in" fo:font-weight="bold" style:font-size-asian="5.5pt" style:font-weight-asian="bold"/>
    </style:style>
    <style:style style:name="T841" style:family="text">
      <style:text-properties fo:font-size="5.5pt" fo:letter-spacing="-0.0028in" style:font-size-asian="5.5pt" style:text-scale="105%"/>
    </style:style>
    <style:style style:name="T842" style:family="text">
      <style:text-properties style:font-name="Verdana" fo:font-size="8.5pt" fo:letter-spacing="0.0244in" fo:font-weight="bold" style:font-size-asian="8.5pt" style:font-weight-asian="bold"/>
    </style:style>
    <style:style style:name="T843" style:family="text">
      <style:text-properties style:font-name="Verdana" fo:font-size="8.5pt" fo:letter-spacing="0.0264in" fo:font-weight="bold" style:font-size-asian="8.5pt" style:font-weight-asian="bold"/>
    </style:style>
    <style:style style:name="T844" style:family="text">
      <style:text-properties style:font-name="Verdana" fo:font-size="8.5pt" fo:letter-spacing="0.0236in" style:font-size-asian="8.5pt"/>
    </style:style>
    <style:style style:name="T845" style:family="text">
      <style:text-properties style:font-name="Verdana" fo:font-size="8.5pt" fo:letter-spacing="0.0244in" style:font-size-asian="8.5pt"/>
    </style:style>
    <style:style style:name="T846" style:family="text">
      <style:text-properties style:font-name="Verdana" fo:font-size="8.5pt" fo:letter-spacing="-0.0035in" style:font-size-asian="8.5pt"/>
    </style:style>
    <style:style style:name="T847" style:family="text">
      <style:text-properties style:font-name="Verdana" fo:font-size="8.5pt" fo:letter-spacing="-0.0047in" style:font-size-asian="8.5pt"/>
    </style:style>
    <style:style style:name="T848" style:family="text">
      <style:text-properties fo:letter-spacing="-0.002in"/>
    </style:style>
    <style:style style:name="T849" style:family="text">
      <style:text-properties fo:letter-spacing="-0.0016in"/>
    </style:style>
    <style:style style:name="T850" style:family="text">
      <style:text-properties fo:letter-spacing="-0.0028in"/>
    </style:style>
    <style:style style:name="T851" style:family="text">
      <style:text-properties style:font-name="Verdana" fo:font-size="7.5pt" style:text-underline-style="solid" style:text-underline-width="auto" style:text-underline-color="font-color" fo:font-weight="bold" style:font-size-asian="7.5pt" style:font-weight-asian="bold"/>
    </style:style>
    <style:style style:name="T852" style:family="text">
      <style:text-properties style:font-name="Verdana" fo:font-size="7.5pt" fo:letter-spacing="0.0063in" style:text-underline-style="solid" style:text-underline-width="auto" style:text-underline-color="font-color" fo:font-weight="bold" style:font-size-asian="7.5pt" style:font-weight-asian="bold"/>
    </style:style>
    <style:style style:name="T853" style:family="text">
      <style:text-properties style:font-name="Verdana" fo:font-size="7.5pt" fo:letter-spacing="0.0071in" style:text-underline-style="solid" style:text-underline-width="auto" style:text-underline-color="font-color" fo:font-weight="bold" style:font-size-asian="7.5pt" style:font-weight-asian="bold"/>
    </style:style>
    <style:style style:name="T854" style:family="text">
      <style:text-properties style:font-name="Verdana" fo:font-size="7.5pt" fo:letter-spacing="-0.0016in" style:text-underline-style="solid" style:text-underline-width="auto" style:text-underline-color="font-color" fo:font-weight="bold" style:font-size-asian="7.5pt" style:font-weight-asian="bold"/>
    </style:style>
    <style:style style:name="T855" style:family="text">
      <style:text-properties style:font-name="Verdana" fo:font-size="7.5pt" fo:letter-spacing="-0.0028in" fo:font-weight="bold" style:font-size-asian="7.5pt" style:font-weight-asian="bold"/>
    </style:style>
    <style:style style:name="T856" style:family="text">
      <style:text-properties style:font-name="Verdana" fo:font-size="7.5pt" fo:letter-spacing="0.0118in" fo:font-weight="bold" style:font-size-asian="7.5pt" style:font-weight-asian="bold"/>
    </style:style>
    <style:style style:name="T857" style:family="text">
      <style:text-properties style:font-name="Verdana" fo:font-size="7.5pt" fo:letter-spacing="-0.0035in" style:font-size-asian="7.5pt"/>
    </style:style>
    <style:style style:name="T858" style:family="text">
      <style:text-properties style:font-name="Verdana" fo:font-size="7.5pt" fo:letter-spacing="0.0508in" fo:font-weight="bold" style:font-size-asian="7.5pt" style:font-weight-asian="bold"/>
    </style:style>
    <style:style style:name="T859" style:family="text">
      <style:text-properties style:font-name="Verdana" fo:font-size="7.5pt" fo:letter-spacing="0.0516in" fo:font-weight="bold" style:font-size-asian="7.5pt" style:font-weight-asian="bold"/>
    </style:style>
    <style:style style:name="T860" style:family="text">
      <style:text-properties style:font-name="Verdana" fo:font-size="7.5pt" fo:letter-spacing="0.0256in" fo:font-weight="bold" style:font-size-asian="7.5pt" style:font-weight-asian="bold"/>
    </style:style>
    <style:style style:name="T861" style:family="text">
      <style:text-properties style:font-name="Verdana" fo:font-size="7.5pt" fo:letter-spacing="0.0264in" fo:font-weight="bold" style:font-size-asian="7.5pt" style:font-weight-asian="bold"/>
    </style:style>
    <style:style style:name="T862" style:family="text">
      <style:text-properties style:font-name="Verdana" fo:font-size="7.5pt" fo:letter-spacing="0.0256in" style:font-size-asian="7.5pt"/>
    </style:style>
    <style:style style:name="T863" style:family="text">
      <style:text-properties style:font-name="Verdana" fo:font-size="7.5pt" fo:letter-spacing="0.0252in" style:font-size-asian="7.5pt"/>
    </style:style>
    <style:style style:name="T864" style:family="text">
      <style:text-properties style:font-name="Verdana" fo:font-size="7.5pt" fo:letter-spacing="0.0264in" style:font-size-asian="7.5pt"/>
    </style:style>
    <style:style style:name="T865" style:family="text">
      <style:text-properties fo:font-size="5.5pt" fo:letter-spacing="-0.0016in" fo:font-weight="bold" style:font-size-asian="5.5pt" style:font-weight-asian="bold"/>
    </style:style>
    <style:style style:name="T866" style:family="text">
      <style:text-properties fo:color="#000009" fo:font-size="5pt" fo:letter-spacing="-0.0016in" fo:font-weight="bold" style:font-size-asian="5pt" style:font-weight-asian="bold"/>
    </style:style>
    <style:style style:name="T867" style:family="text">
      <style:text-properties fo:color="#000009" fo:font-size="5pt" fo:letter-spacing="-0.0047in" fo:font-weight="bold" style:font-size-asian="5pt" style:font-weight-asian="bold"/>
    </style:style>
    <style:style style:name="T868" style:family="text">
      <style:text-properties fo:color="#000009" fo:font-size="5pt" fo:letter-spacing="0.028in" fo:font-weight="bold" style:font-size-asian="5pt" style:font-weight-asian="bold"/>
    </style:style>
    <style:style style:name="T869" style:family="text">
      <style:text-properties fo:font-size="5pt" fo:letter-spacing="-0.0047in" fo:font-weight="bold" style:font-size-asian="5pt" style:font-weight-asian="bold"/>
    </style:style>
    <style:style style:name="T870" style:family="text">
      <style:text-properties fo:color="#000009" fo:font-size="5pt" fo:letter-spacing="-0.0016in" style:font-size-asian="5pt"/>
    </style:style>
    <style:style style:name="T871" style:family="text">
      <style:text-properties fo:color="#000009" fo:font-size="5pt" fo:letter-spacing="-0.002in" style:font-size-asian="5pt"/>
    </style:style>
    <style:style style:name="T872" style:family="text">
      <style:text-properties fo:color="#000009" fo:font-size="5pt" fo:letter-spacing="-0.0028in" style:font-size-asian="5pt"/>
    </style:style>
    <style:style style:name="T873" style:family="text">
      <style:text-properties fo:color="#000009" fo:font-size="5pt" fo:letter-spacing="0.028in" style:font-size-asian="5pt"/>
    </style:style>
    <style:style style:name="T874" style:family="text">
      <style:text-properties fo:color="#000009" fo:font-size="5pt" style:font-size-asian="5pt"/>
    </style:style>
    <style:style style:name="T875" style:family="text">
      <style:text-properties fo:color="#000009" fo:font-size="5pt" fo:letter-spacing="-0.0063in" style:font-size-asian="5pt"/>
    </style:style>
    <style:style style:name="T876" style:family="text">
      <style:text-properties fo:color="#000009" fo:font-size="5pt" fo:letter-spacing="-0.0055in" style:font-size-asian="5pt"/>
    </style:style>
    <style:style style:name="T877" style:family="text">
      <style:text-properties style:font-name="Verdana" fo:font-size="7.5pt" fo:letter-spacing="0.0228in" style:font-size-asian="7.5pt"/>
    </style:style>
    <style:style style:name="T878" style:family="text">
      <style:text-properties style:font-name="Verdana" fo:font-size="7.5pt" fo:letter-spacing="0.022in" style:font-size-asian="7.5pt"/>
    </style:style>
    <style:style style:name="T879" style:family="text">
      <style:text-properties fo:color="#070707" fo:font-size="8pt" fo:letter-spacing="0.028in" style:font-size-asian="8pt" style:text-scale="105%"/>
    </style:style>
    <style:style style:name="T880" style:family="text">
      <style:text-properties fo:color="#070707" fo:font-size="8pt" fo:letter-spacing="0.028in" style:font-size-asian="8pt" style:text-scale="110%"/>
    </style:style>
    <style:style style:name="T881" style:family="text">
      <style:text-properties fo:color="#070707" fo:font-size="8pt" fo:letter-spacing="-0.002in" style:font-size-asian="8pt" style:text-scale="110%"/>
    </style:style>
    <style:style style:name="T882" style:family="text">
      <style:text-properties fo:color="#070707" fo:font-size="8pt" fo:letter-spacing="-0.0035in" style:font-size-asian="8pt" style:text-scale="110%"/>
    </style:style>
    <style:style style:name="T883" style:family="text">
      <style:text-properties fo:color="#070707" fo:font-size="8pt" fo:font-weight="bold" style:font-size-asian="8pt" style:font-weight-asian="bold" style:text-scale="110%"/>
    </style:style>
    <style:style style:name="T884" style:family="text">
      <style:text-properties fo:color="#070707" fo:font-weight="bold" style:font-weight-asian="bold" style:text-scale="110%"/>
    </style:style>
    <style:style style:name="T885" style:family="text">
      <style:text-properties fo:color="#070707" style:text-scale="110%"/>
    </style:style>
    <style:style style:name="T886" style:family="text">
      <style:text-properties fo:color="#070707" fo:letter-spacing="-0.0008in" style:text-scale="110%"/>
    </style:style>
    <style:style style:name="T887" style:family="text">
      <style:text-properties fo:color="#070707" fo:letter-spacing="-0.0028in" style:text-scale="110%"/>
    </style:style>
    <style:style style:name="T888" style:family="text">
      <style:text-properties fo:color="#070707" fo:letter-spacing="-0.0016in" style:text-scale="110%"/>
    </style:style>
    <style:style style:name="T889" style:family="text">
      <style:text-properties fo:color="#070707" fo:font-weight="bold" style:font-weight-asian="bold" style:text-scale="105%"/>
    </style:style>
    <style:style style:name="T890" style:family="text">
      <style:text-properties fo:color="#070707" style:text-scale="105%"/>
    </style:style>
    <style:style style:name="T891" style:family="text">
      <style:text-properties fo:color="#070707" fo:letter-spacing="0.0209in" style:text-scale="105%"/>
    </style:style>
    <style:style style:name="T892" style:family="text">
      <style:text-properties fo:color="#070707" fo:letter-spacing="0.0236in" style:text-scale="105%"/>
    </style:style>
    <style:style style:name="T893" style:family="text">
      <style:text-properties fo:color="#070707" fo:letter-spacing="0.0138in" style:text-scale="105%"/>
    </style:style>
    <style:style style:name="T894" style:family="text">
      <style:text-properties fo:color="#070707" fo:letter-spacing="0.0252in" style:text-scale="105%"/>
    </style:style>
    <style:style style:name="T895" style:family="text">
      <style:text-properties fo:color="#070707" fo:letter-spacing="0.0189in" style:text-scale="105%"/>
    </style:style>
    <style:style style:name="T896" style:family="text">
      <style:text-properties fo:color="#070707" fo:letter-spacing="0.028in" style:text-scale="105%"/>
    </style:style>
    <style:style style:name="T897" style:family="text">
      <style:text-properties fo:color="#070707" fo:letter-spacing="0.0272in" fo:font-weight="bold" style:font-weight-asian="bold" style:text-scale="105%"/>
    </style:style>
    <style:style style:name="T898" style:family="text">
      <style:text-properties fo:color="#070707" fo:letter-spacing="0.028in" fo:font-weight="bold" style:font-weight-asian="bold" style:text-scale="105%"/>
    </style:style>
    <style:style style:name="T899" style:family="text">
      <style:text-properties fo:color="#070707" fo:letter-spacing="0.0256in" style:text-scale="105%"/>
    </style:style>
    <style:style style:name="T900" style:family="text">
      <style:text-properties fo:color="#070707" fo:letter-spacing="0.0264in" style:text-scale="105%"/>
    </style:style>
    <style:style style:name="T901" style:family="text">
      <style:text-properties fo:color="#070707" fo:letter-spacing="0.0063in" style:text-scale="110%"/>
    </style:style>
    <style:style style:name="T902" style:family="text">
      <style:text-properties fo:color="#070707" fo:letter-spacing="-0.0071in" style:text-scale="110%"/>
    </style:style>
    <style:style style:name="T903" style:family="text">
      <style:text-properties fo:color="#070707" fo:letter-spacing="-0.0035in" style:text-scale="110%"/>
    </style:style>
    <style:style style:name="T904" style:family="text">
      <style:text-properties fo:color="#070707" fo:letter-spacing="0.0028in" style:text-scale="110%"/>
    </style:style>
    <style:style style:name="T905" style:family="text">
      <style:text-properties fo:color="#070707" fo:font-size="8pt" fo:font-weight="bold" style:font-size-asian="8pt" style:font-weight-asian="bold" style:text-scale="105%"/>
    </style:style>
    <style:style style:name="T906" style:family="text">
      <style:text-properties fo:color="#070707" fo:font-size="8pt" fo:letter-spacing="0.0098in" fo:font-weight="bold" style:font-size-asian="8pt" style:font-weight-asian="bold" style:text-scale="105%"/>
    </style:style>
    <style:style style:name="T907" style:family="text">
      <style:text-properties fo:color="#070707" fo:font-size="8pt" fo:letter-spacing="0.0083in" fo:font-weight="bold" style:font-size-asian="8pt" style:font-weight-asian="bold" style:text-scale="105%"/>
    </style:style>
    <style:style style:name="T908" style:family="text">
      <style:text-properties fo:color="#070707" fo:font-size="8pt" fo:letter-spacing="-0.0028in" fo:font-weight="bold" style:font-size-asian="8pt" style:font-weight-asian="bold" style:text-scale="105%"/>
    </style:style>
    <style:style style:name="T909" style:family="text">
      <style:text-properties fo:color="#070707" fo:font-size="8pt" fo:letter-spacing="-0.0016in" fo:font-weight="bold" style:font-size-asian="8pt" style:font-weight-asian="bold" style:text-scale="115%"/>
    </style:style>
    <style:style style:name="T910" style:family="text">
      <style:text-properties fo:color="#070707" fo:font-size="8pt" fo:letter-spacing="0.0035in" fo:font-weight="bold" style:font-size-asian="8pt" style:font-weight-asian="bold" style:text-scale="115%"/>
    </style:style>
    <style:style style:name="T911" style:family="text">
      <style:text-properties fo:color="#070707" fo:font-size="8pt" fo:font-weight="bold" style:font-size-asian="8pt" style:font-weight-asian="bold" style:text-scale="115%"/>
    </style:style>
    <style:style style:name="T912" style:family="text">
      <style:text-properties fo:color="#070707" fo:font-size="8pt" fo:letter-spacing="-0.002in" fo:font-weight="bold" style:font-size-asian="8pt" style:font-weight-asian="bold" style:text-scale="115%"/>
    </style:style>
    <style:style style:name="T913" style:family="text">
      <style:text-properties fo:color="#070707" fo:font-size="8pt" fo:letter-spacing="-0.0028in" fo:font-weight="bold" style:font-size-asian="8pt" style:font-weight-asian="bold" style:text-scale="115%"/>
    </style:style>
    <style:style style:name="T914" style:family="text">
      <style:text-properties style:font-name="Verdana" fo:font-size="8.5pt" fo:letter-spacing="-0.002in" style:text-underline-style="solid" style:text-underline-width="auto" style:text-underline-color="font-color" fo:font-weight="bold" style:font-size-asian="8.5pt" style:font-weight-asian="bold"/>
    </style:style>
    <style:style style:name="T915" style:family="text">
      <style:text-properties style:font-name="Verdana" fo:font-size="8.5pt" fo:letter-spacing="0.0547in" style:font-size-asian="8.5pt"/>
    </style:style>
    <style:style style:name="T916" style:family="text">
      <style:text-properties style:font-name="Verdana" fo:font-size="8.5pt" fo:letter-spacing="0.0354in" fo:font-weight="bold" style:font-size-asian="8.5pt" style:font-weight-asian="bold" style:text-scale="150%"/>
    </style:style>
    <style:style style:name="T917" style:family="text">
      <style:text-properties fo:font-size="5.5pt" fo:letter-spacing="0.0055in" fo:font-weight="bold" style:font-size-asian="5.5pt" style:font-weight-asian="bold"/>
    </style:style>
    <style:style style:name="T918" style:family="text">
      <style:text-properties fo:color="#000009" fo:font-size="5pt" fo:font-weight="bold" style:font-size-asian="5pt" style:font-weight-asian="bold"/>
    </style:style>
    <style:style style:name="T919" style:family="text">
      <style:text-properties fo:color="#000009" fo:font-size="5pt" fo:letter-spacing="-0.0063in" fo:font-weight="bold" style:font-size-asian="5pt" style:font-weight-asian="bold"/>
    </style:style>
    <style:style style:name="T920" style:family="text">
      <style:text-properties fo:color="#000009" fo:font-size="5pt" fo:letter-spacing="-0.0008in" style:font-size-asian="5pt"/>
    </style:style>
    <style:style style:name="T921" style:family="text">
      <style:text-properties fo:letter-spacing="-0.0035in"/>
    </style:style>
    <style:style style:name="T922" style:family="text">
      <style:text-properties fo:color="#000009" style:font-name="Verdana" fo:font-size="7.5pt" fo:letter-spacing="-0.0016in" style:text-underline-style="solid" style:text-underline-width="auto" style:text-underline-color="#000009" fo:font-weight="bold" style:font-size-asian="7.5pt" style:font-weight-asian="bold" style:text-scale="105%"/>
    </style:style>
    <style:style style:name="T923" style:family="text">
      <style:text-properties fo:color="#000009" style:font-name="Verdana" fo:font-size="7.5pt" fo:font-weight="bold" style:font-size-asian="7.5pt" style:font-weight-asian="bold" style:text-scale="105%"/>
    </style:style>
    <style:style style:name="T924" style:family="text">
      <style:text-properties fo:color="#000009" style:font-name="Verdana" fo:font-size="7.5pt" style:font-size-asian="7.5pt" style:text-scale="105%"/>
    </style:style>
    <style:style style:name="T925" style:family="text">
      <style:text-properties fo:color="#000009" style:font-name="Verdana" fo:font-size="7.5pt" fo:letter-spacing="0.0445in" style:font-size-asian="7.5pt" style:text-scale="105%"/>
    </style:style>
    <style:style style:name="T926" style:family="text">
      <style:text-properties fo:color="#000009" style:font-name="Verdana" fo:font-size="7.5pt" fo:letter-spacing="0.0453in" fo:font-weight="bold" style:font-size-asian="7.5pt" style:font-weight-asian="bold" style:text-scale="105%"/>
    </style:style>
    <style:style style:name="T927" style:family="text">
      <style:text-properties fo:color="#000009" style:font-name="Verdana" fo:font-size="7.5pt" fo:letter-spacing="-0.0035in" fo:font-weight="bold" style:font-size-asian="7.5pt" style:font-weight-asian="bold" style:text-scale="105%"/>
    </style:style>
    <style:style style:name="T928" style:family="text">
      <style:text-properties fo:color="#000009" style:font-name="Verdana" fo:font-size="7.5pt" fo:letter-spacing="-0.0016in" fo:font-weight="bold" style:font-size-asian="7.5pt" style:font-weight-asian="bold" style:text-scale="105%"/>
    </style:style>
    <style:style style:name="T929" style:family="text">
      <style:text-properties fo:color="#000009" style:font-name="Verdana" fo:font-size="7.5pt" fo:letter-spacing="-0.0016in" style:font-size-asian="7.5pt"/>
    </style:style>
    <style:style style:name="T930" style:family="text">
      <style:text-properties fo:color="#000009" style:font-name="Verdana" fo:font-size="7.5pt" style:font-size-asian="7.5pt"/>
    </style:style>
    <style:style style:name="T931" style:family="text">
      <style:text-properties fo:color="#000009" style:font-name="Verdana" fo:font-size="7.5pt" fo:letter-spacing="-0.0071in" style:font-size-asian="7.5pt"/>
    </style:style>
    <style:style style:name="T932" style:family="text">
      <style:text-properties fo:color="#000009" style:font-name="Verdana" fo:font-size="7.5pt" fo:letter-spacing="-0.0016in" fo:font-weight="bold" style:font-size-asian="7.5pt" style:font-weight-asian="bold"/>
    </style:style>
    <style:style style:name="T933" style:family="text">
      <style:text-properties fo:color="#000009" style:font-name="Verdana" fo:font-size="7.5pt" fo:font-weight="bold" style:font-size-asian="7.5pt" style:font-weight-asian="bold"/>
    </style:style>
    <style:style style:name="T934" style:family="text">
      <style:text-properties fo:color="#000009" style:font-name="Verdana" fo:font-size="7.5pt" fo:letter-spacing="-0.0035in" style:font-size-asian="7.5pt"/>
    </style:style>
    <style:style style:name="T935" style:family="text">
      <style:text-properties fo:color="#000009" style:font-name="Verdana" fo:font-size="7.5pt" fo:letter-spacing="0.0555in" style:font-size-asian="7.5pt" style:text-scale="150%"/>
    </style:style>
    <style:style style:name="T936" style:family="text">
      <style:text-properties style:font-name="Verdana" fo:font-size="7.5pt" fo:letter-spacing="0.0047in" fo:font-weight="bold" style:font-size-asian="7.5pt" style:font-weight-asian="bold" style:text-scale="105%"/>
    </style:style>
    <style:style style:name="T937" style:family="text">
      <style:text-properties style:font-name="Verdana" fo:font-size="7.5pt" fo:letter-spacing="0.0063in" fo:font-weight="bold" style:font-size-asian="7.5pt" style:font-weight-asian="bold" style:text-scale="105%"/>
    </style:style>
    <style:style style:name="T938" style:family="text">
      <style:text-properties style:font-name="Verdana" fo:font-size="7.5pt" fo:letter-spacing="0.0055in" style:font-size-asian="7.5pt" style:text-scale="105%"/>
    </style:style>
    <style:style style:name="T939" style:family="text">
      <style:text-properties style:font-name="Verdana" fo:font-size="7.5pt" fo:letter-spacing="0.0047in" style:font-size-asian="7.5pt" style:text-scale="105%"/>
    </style:style>
    <style:style style:name="T940" style:family="text">
      <style:text-properties style:font-name="Verdana" fo:font-size="7.5pt" fo:letter-spacing="-0.0028in" style:font-size-asian="7.5pt" style:text-scale="105%"/>
    </style:style>
    <style:style style:name="T941" style:family="text">
      <style:text-properties fo:color="#000009" style:font-name="Verdana" fo:font-size="7.5pt" fo:letter-spacing="-0.0063in" style:font-size-asian="7.5pt" style:text-scale="105%"/>
    </style:style>
    <style:style style:name="T942" style:family="text">
      <style:text-properties fo:color="#000009" style:font-name="Verdana" fo:font-size="7.5pt" fo:letter-spacing="-0.0055in" style:font-size-asian="7.5pt" style:text-scale="105%"/>
    </style:style>
    <style:style style:name="T943" style:family="text">
      <style:text-properties fo:color="#000009" style:font-name="Verdana" fo:font-size="7.5pt" fo:letter-spacing="-0.0016in" style:font-size-asian="7.5pt" style:text-scale="105%"/>
    </style:style>
    <style:style style:name="T944" style:family="text">
      <style:text-properties fo:color="#000009" style:font-name="Verdana" fo:font-size="7.5pt" fo:letter-spacing="-0.0055in" fo:font-weight="bold" style:font-size-asian="7.5pt" style:font-weight-asian="bold" style:text-scale="105%"/>
    </style:style>
    <style:style style:name="T945" style:family="text">
      <style:text-properties fo:color="#000009" style:font-name="Verdana" fo:font-size="7.5pt" fo:letter-spacing="-0.0047in" fo:font-weight="bold" style:font-size-asian="7.5pt" style:font-weight-asian="bold" style:text-scale="105%"/>
    </style:style>
    <style:style style:name="T946" style:family="text">
      <style:text-properties fo:color="#000009" style:font-name="Verdana" fo:font-size="7.5pt" fo:letter-spacing="-0.0071in" fo:font-weight="bold" style:font-size-asian="7.5pt" style:font-weight-asian="bold" style:text-scale="105%"/>
    </style:style>
    <style:style style:name="T947" style:family="text">
      <style:text-properties fo:color="#000009" style:font-name="Verdana" fo:font-size="7.5pt" fo:letter-spacing="-0.0063in" fo:font-weight="bold" style:font-size-asian="7.5pt" style:font-weight-asian="bold" style:text-scale="105%"/>
    </style:style>
    <style:style style:name="T948" style:family="text">
      <style:text-properties style:font-name="Verdana" fo:font-size="7.5pt" fo:letter-spacing="0.0102in" style:text-underline-style="solid" style:text-underline-width="auto" style:text-underline-color="font-color" fo:font-weight="bold" style:font-size-asian="7.5pt" style:font-weight-asian="bold"/>
    </style:style>
    <style:style style:name="T949" style:family="text">
      <style:text-properties style:font-name="Verdana" fo:font-size="7.5pt" fo:letter-spacing="0.0098in" style:text-underline-style="solid" style:text-underline-width="auto" style:text-underline-color="font-color" fo:font-weight="bold" style:font-size-asian="7.5pt" style:font-weight-asian="bold"/>
    </style:style>
    <style:style style:name="T950" style:family="text">
      <style:text-properties style:font-name="Verdana" fo:font-size="7.5pt" fo:letter-spacing="-0.0047in" fo:font-weight="bold" style:font-size-asian="7.5pt" style:font-weight-asian="bold" style:text-scale="105%"/>
    </style:style>
    <style:style style:name="T951" style:family="text">
      <style:text-properties style:font-name="Verdana" fo:font-size="7.5pt" fo:letter-spacing="0.0398in" style:font-size-asian="7.5pt" style:text-scale="150%"/>
    </style:style>
    <style:style style:name="T952" style:family="text">
      <style:text-properties style:font-name="Verdana" fo:font-size="7.5pt" fo:letter-spacing="0.0417in" fo:font-weight="bold" style:font-size-asian="7.5pt" style:font-weight-asian="bold" style:text-scale="150%"/>
    </style:style>
    <style:style style:name="T953" style:family="text">
      <style:text-properties style:font-name="Verdana" fo:font-size="7.5pt" fo:letter-spacing="0.0409in" fo:font-weight="bold" style:font-size-asian="7.5pt" style:font-weight-asian="bold" style:text-scale="150%"/>
    </style:style>
    <style:style style:name="T954" style:family="text">
      <style:text-properties style:font-name="Verdana" fo:font-size="7.5pt" fo:letter-spacing="-0.0075in" style:font-size-asian="7.5pt" style:text-scale="105%"/>
    </style:style>
    <style:style style:name="T955" style:family="text">
      <style:text-properties style:font-name="Verdana" fo:font-size="7.5pt" fo:letter-spacing="-0.0043in" style:font-size-asian="7.5pt" style:text-scale="105%"/>
    </style:style>
    <style:style style:name="T956" style:family="text">
      <style:text-properties style:font-name="Verdana" fo:font-size="7.5pt" fo:letter-spacing="-0.002in" style:font-size-asian="7.5pt" style:text-scale="105%"/>
    </style:style>
    <style:style style:name="T957" style:family="text">
      <style:text-properties style:font-name="Verdana" fo:font-size="7.5pt" fo:letter-spacing="0.0016in" fo:font-weight="bold" style:font-size-asian="7.5pt" style:font-weight-asian="bold" style:text-scale="105%"/>
    </style:style>
    <style:style style:name="T958" style:family="text">
      <style:text-properties style:font-name="Verdana" fo:font-size="7.5pt" fo:letter-spacing="0.0043in" fo:font-weight="bold" style:font-size-asian="7.5pt" style:font-weight-asian="bold" style:text-scale="105%"/>
    </style:style>
    <style:style style:name="T959" style:family="text">
      <style:text-properties style:font-name="Verdana" fo:font-size="7.5pt" fo:letter-spacing="0.0035in" style:font-size-asian="7.5pt" style:text-scale="105%"/>
    </style:style>
    <style:style style:name="T960" style:family="text">
      <style:text-properties style:font-name="Verdana" fo:font-size="7.5pt" fo:letter-spacing="0.0028in" style:font-size-asian="7.5pt" style:text-scale="105%"/>
    </style:style>
    <style:style style:name="T961" style:family="text">
      <style:text-properties style:font-name="Verdana" fo:font-size="7.5pt" fo:letter-spacing="0.002in" style:font-size-asian="7.5pt" style:text-scale="105%"/>
    </style:style>
    <style:style style:name="T962" style:family="text">
      <style:text-properties style:font-name="Verdana" fo:font-size="7.5pt" fo:letter-spacing="0.0016in" style:font-size-asian="7.5pt"/>
    </style:style>
    <style:style style:name="T963" style:family="text">
      <style:text-properties style:font-name="Verdana" fo:font-size="7.5pt" fo:letter-spacing="0.0008in" style:font-size-asian="7.5pt"/>
    </style:style>
    <style:style style:name="T964" style:family="text">
      <style:text-properties style:font-name="Verdana" fo:font-size="7.5pt" fo:letter-spacing="-0.0075in" style:font-size-asian="7.5pt"/>
    </style:style>
    <style:style style:name="T965" style:family="text">
      <style:text-properties style:font-name="Verdana" fo:font-size="7.5pt" fo:letter-spacing="-0.0071in" fo:font-weight="bold" style:font-size-asian="7.5pt" style:font-weight-asian="bold" style:text-scale="105%"/>
    </style:style>
    <style:style style:name="T966" style:family="text">
      <style:text-properties style:font-name="Verdana" fo:font-size="7.5pt" fo:letter-spacing="-0.0083in" fo:font-weight="bold" style:font-size-asian="7.5pt" style:font-weight-asian="bold" style:text-scale="105%"/>
    </style:style>
    <style:style style:name="T967" style:family="text">
      <style:text-properties style:font-name="Verdana" fo:font-size="7.5pt" fo:letter-spacing="-0.0091in" fo:font-weight="bold" style:font-size-asian="7.5pt" style:font-weight-asian="bold" style:text-scale="105%"/>
    </style:style>
    <style:style style:name="T968" style:family="text">
      <style:text-properties style:font-name="Verdana" fo:font-size="8.5pt" fo:letter-spacing="-0.0083in" style:text-underline-style="solid" style:text-underline-width="auto" style:text-underline-color="font-color" fo:font-weight="bold" style:font-size-asian="8.5pt" style:font-weight-asian="bold"/>
    </style:style>
    <style:style style:name="T969" style:family="text">
      <style:text-properties style:font-name="Verdana" fo:font-size="8.5pt" fo:letter-spacing="-0.0075in" style:text-underline-style="solid" style:text-underline-width="auto" style:text-underline-color="font-color" fo:font-weight="bold" style:font-size-asian="8.5pt" style:font-weight-asian="bold"/>
    </style:style>
    <style:style style:name="T970" style:family="text">
      <style:text-properties fo:font-weight="normal" style:font-weight-asian="normal"/>
    </style:style>
    <style:style style:name="T971" style:family="text">
      <style:text-properties fo:letter-spacing="0.0417in"/>
    </style:style>
    <style:style style:name="T972" style:family="text">
      <style:text-properties fo:letter-spacing="0.0429in"/>
    </style:style>
    <style:style style:name="T973" style:family="text">
      <style:text-properties fo:letter-spacing="-0.0035in" fo:font-weight="normal" style:font-weight-asian="normal"/>
    </style:style>
    <style:style style:name="T974" style:family="text">
      <style:text-properties style:font-name="Verdana" fo:font-size="8.5pt" fo:letter-spacing="-0.0055in" style:font-size-asian="8.5pt"/>
    </style:style>
    <style:style style:name="T975" style:family="text">
      <style:text-properties style:font-name="Verdana" fo:font-size="8.5pt" fo:letter-spacing="-0.0063in" fo:font-weight="bold" style:font-size-asian="8.5pt" style:font-weight-asian="bold"/>
    </style:style>
    <style:style style:name="T976" style:family="text">
      <style:text-properties style:font-name="Verdana" fo:font-size="8.5pt" fo:letter-spacing="-0.0008in" fo:font-weight="bold" style:font-size-asian="8.5pt" style:font-weight-asian="bold"/>
    </style:style>
    <style:style style:name="T977" style:family="text">
      <style:text-properties style:font-name="Verdana" fo:font-size="8.5pt" fo:letter-spacing="-0.0063in" style:font-size-asian="8.5pt"/>
    </style:style>
    <style:style style:name="T978" style:family="text">
      <style:text-properties style:font-name="Verdana" fo:font-size="8.5pt" fo:letter-spacing="0.0165in" fo:font-weight="bold" style:font-size-asian="8.5pt" style:font-weight-asian="bold"/>
    </style:style>
    <style:style style:name="T979" style:family="text">
      <style:text-properties style:font-name="Verdana" fo:font-size="8.5pt" fo:letter-spacing="0.0181in" fo:font-weight="bold" style:font-size-asian="8.5pt" style:font-weight-asian="bold"/>
    </style:style>
    <style:style style:name="T980" style:family="text">
      <style:text-properties style:font-name="Verdana" fo:font-size="8.5pt" fo:letter-spacing="0.0161in" style:font-size-asian="8.5pt"/>
    </style:style>
    <style:style style:name="T981" style:family="text">
      <style:text-properties style:font-name="Verdana" fo:font-size="8.5pt" fo:letter-spacing="0.0165in" style:font-size-asian="8.5pt"/>
    </style:style>
    <style:style style:name="T982" style:family="text">
      <style:text-properties fo:letter-spacing="-0.0071in"/>
    </style:style>
    <style:style style:name="T983" style:family="text">
      <style:text-properties fo:letter-spacing="-0.0063in"/>
    </style:style>
    <style:style style:name="T984" style:family="text">
      <style:text-properties fo:letter-spacing="-0.0083in"/>
    </style:style>
    <style:style style:name="T985" style:family="text">
      <style:text-properties fo:letter-spacing="-0.0075in"/>
    </style:style>
    <style:style style:name="T986" style:family="text">
      <style:text-properties fo:letter-spacing="0.0252in"/>
    </style:style>
    <style:style style:name="T987" style:family="text">
      <style:text-properties fo:color="#030303" fo:font-size="5.5pt" style:font-size-asian="5.5pt" style:text-scale="105%"/>
    </style:style>
    <style:style style:name="T988" style:family="text">
      <style:text-properties fo:color="#030303" fo:font-size="5.5pt" fo:letter-spacing="-0.0063in" style:font-size-asian="5.5pt" style:text-scale="105%"/>
    </style:style>
    <style:style style:name="T989" style:family="text">
      <style:text-properties fo:color="#030303" fo:font-size="5.5pt" fo:letter-spacing="-0.0055in" style:font-size-asian="5.5pt" style:text-scale="105%"/>
    </style:style>
    <style:style style:name="T990" style:family="text">
      <style:text-properties fo:color="#1d1d1d" fo:font-size="5.5pt" style:font-size-asian="5.5pt" style:text-scale="105%"/>
    </style:style>
    <style:style style:name="T991" style:family="text">
      <style:text-properties fo:color="#1d1d1d" fo:font-size="5.5pt" fo:letter-spacing="-0.0055in" style:font-size-asian="5.5pt" style:text-scale="105%"/>
    </style:style>
    <style:style style:name="T992" style:family="text">
      <style:text-properties fo:color="#030303" fo:font-size="5.5pt" fo:letter-spacing="-0.0047in" style:font-size-asian="5.5pt" style:text-scale="105%"/>
    </style:style>
    <style:style style:name="T993" style:family="text">
      <style:text-properties fo:color="#3a3a3a" fo:font-size="5.5pt" style:font-size-asian="5.5pt" style:text-scale="105%"/>
    </style:style>
    <style:style style:name="T994" style:family="text">
      <style:text-properties fo:color="#3a3a3a" fo:font-size="5.5pt" fo:letter-spacing="-0.0063in" style:font-size-asian="5.5pt" style:text-scale="105%"/>
    </style:style>
    <style:style style:name="T995" style:family="text">
      <style:text-properties fo:color="#1d1d1d" fo:font-size="5.5pt" fo:letter-spacing="0.028in" style:font-size-asian="5.5pt" style:text-scale="105%"/>
    </style:style>
    <style:style style:name="T996" style:family="text">
      <style:text-properties fo:color="#030303" fo:font-size="5.5pt" fo:letter-spacing="-0.0043in" style:font-size-asian="5.5pt" style:text-scale="105%"/>
    </style:style>
    <style:style style:name="T997" style:family="text">
      <style:text-properties fo:color="#505050" fo:font-size="5.5pt" style:font-size-asian="5.5pt" style:text-scale="105%"/>
    </style:style>
    <style:style style:name="T998" style:family="text">
      <style:text-properties fo:color="#505050" fo:font-size="5.5pt" fo:letter-spacing="-0.0075in" style:font-size-asian="5.5pt" style:text-scale="105%"/>
    </style:style>
    <style:style style:name="T999" style:family="text">
      <style:text-properties fo:color="#030303" fo:font-size="5.5pt" fo:letter-spacing="-0.0008in" style:font-size-asian="5.5pt" style:text-scale="105%"/>
    </style:style>
    <style:style style:name="T1000" style:family="text">
      <style:text-properties fo:color="#030303" fo:font-size="5.5pt" fo:letter-spacing="-0.0035in" style:font-size-asian="5.5pt" style:text-scale="105%"/>
    </style:style>
    <style:style style:name="T1001" style:family="text">
      <style:text-properties fo:color="#030303" fo:font-size="5.5pt" fo:letter-spacing="0.0126in" style:font-size-asian="5.5pt" style:text-scale="105%"/>
    </style:style>
    <style:style style:name="T1002" style:family="text">
      <style:text-properties fo:color="#030303" fo:font-size="5.5pt" fo:letter-spacing="-0.002in" style:font-size-asian="5.5pt" style:text-scale="105%"/>
    </style:style>
    <style:style style:name="T1003" style:family="text">
      <style:text-properties fo:color="#1d1d1d" fo:font-size="5.5pt" fo:letter-spacing="-0.0035in" style:font-size-asian="5.5pt" style:text-scale="105%"/>
    </style:style>
    <style:style style:name="T1004" style:family="text">
      <style:text-properties fo:color="#030303" fo:font-size="5.5pt" fo:letter-spacing="0.0098in" style:font-size-asian="5.5pt" style:text-scale="105%"/>
    </style:style>
    <style:style style:name="T1005" style:family="text">
      <style:text-properties fo:color="#030303" fo:font-size="5.5pt" fo:letter-spacing="-0.0028in" style:font-size-asian="5.5pt" style:text-scale="105%"/>
    </style:style>
    <style:style style:name="T1006" style:family="text">
      <style:text-properties fo:color="#030303" fo:font-size="8.5pt" fo:font-weight="bold" style:font-size-asian="8.5pt" style:font-weight-asian="bold"/>
    </style:style>
    <style:style style:name="T1007" style:family="text">
      <style:text-properties fo:color="#030303" fo:font-size="8.5pt" fo:letter-spacing="-0.0063in" fo:font-weight="bold" style:font-size-asian="8.5pt" style:font-weight-asian="bold"/>
    </style:style>
    <style:style style:name="T1008" style:family="text">
      <style:text-properties fo:color="#030303" fo:font-size="8.5pt" fo:letter-spacing="-0.002in" fo:font-weight="bold" style:font-size-asian="8.5pt" style:font-weight-asian="bold"/>
    </style:style>
    <style:style style:name="T1009" style:family="text">
      <style:text-properties fo:color="#030303" fo:font-size="8.5pt" fo:letter-spacing="-0.0083in" fo:font-weight="bold" style:font-size-asian="8.5pt" style:font-weight-asian="bold"/>
    </style:style>
    <style:style style:name="T1010" style:family="text">
      <style:text-properties fo:color="#030303" fo:font-size="8.5pt" fo:letter-spacing="-0.0043in" fo:font-weight="bold" style:font-size-asian="8.5pt" style:font-weight-asian="bold"/>
    </style:style>
    <style:style style:name="T1011" style:family="text">
      <style:text-properties fo:color="#030303" fo:font-size="8.5pt" fo:letter-spacing="-0.0055in" fo:font-weight="bold" style:font-size-asian="8.5pt" style:font-weight-asian="bold"/>
    </style:style>
    <style:style style:name="T1012" style:family="text">
      <style:text-properties fo:color="#030303" fo:font-size="8.5pt" fo:letter-spacing="-0.0035in" fo:font-weight="bold" style:font-size-asian="8.5pt" style:font-weight-asian="bold"/>
    </style:style>
    <style:style style:name="T1013" style:family="text">
      <style:text-properties fo:color="#030303" fo:font-size="8.5pt" fo:letter-spacing="-0.0071in" fo:font-weight="bold" style:font-size-asian="8.5pt" style:font-weight-asian="bold"/>
    </style:style>
    <style:style style:name="T1014" style:family="text">
      <style:text-properties fo:color="#030303" fo:font-size="8.5pt" fo:letter-spacing="-0.0008in" fo:font-weight="bold" style:font-size-asian="8.5pt" style:font-weight-asian="bold"/>
    </style:style>
    <style:style style:name="T1015" style:family="text">
      <style:text-properties fo:color="#030303" fo:font-size="8.5pt" fo:letter-spacing="-0.0071in" style:font-size-asian="8.5pt"/>
    </style:style>
    <style:style style:name="T1016" style:family="text">
      <style:text-properties fo:color="#030303" fo:font-size="8.5pt" fo:letter-spacing="-0.0016in" fo:font-weight="bold" style:font-size-asian="8.5pt" style:font-weight-asian="bold"/>
    </style:style>
    <style:style style:name="T1017" style:family="text">
      <style:text-properties fo:color="#030303" fo:font-style="italic" style:font-style-asian="italic"/>
    </style:style>
    <style:style style:name="T1018" style:family="text">
      <style:text-properties fo:color="#030303" fo:letter-spacing="0.0244in" fo:font-style="italic" style:font-style-asian="italic"/>
    </style:style>
    <style:style style:name="T1019" style:family="text">
      <style:text-properties fo:color="#030303" fo:letter-spacing="0.0035in" fo:font-style="italic" style:font-style-asian="italic"/>
    </style:style>
    <style:style style:name="T1020" style:family="text">
      <style:text-properties fo:color="#030303" fo:letter-spacing="0.0075in" fo:font-style="italic" style:font-style-asian="italic"/>
    </style:style>
    <style:style style:name="T1021" style:family="text">
      <style:text-properties fo:color="#030303" fo:letter-spacing="0.0043in" fo:font-style="italic" style:font-style-asian="italic"/>
    </style:style>
    <style:style style:name="T1022" style:family="text">
      <style:text-properties fo:color="#030303" fo:letter-spacing="0.0083in" fo:font-style="italic" style:font-style-asian="italic"/>
    </style:style>
    <style:style style:name="T1023" style:family="text">
      <style:text-properties fo:color="#030303" fo:letter-spacing="0.0091in" fo:font-style="italic" style:font-style-asian="italic"/>
    </style:style>
    <style:style style:name="T1024" style:family="text">
      <style:text-properties fo:color="#030303" fo:letter-spacing="-0.0028in" fo:font-style="italic" style:font-style-asian="italic"/>
    </style:style>
    <style:style style:name="T1025" style:family="text">
      <style:text-properties fo:color="#030303" style:font-name="Arial"/>
    </style:style>
    <style:style style:name="T1026" style:family="text">
      <style:text-properties fo:color="#030303" style:font-name="Arial" fo:letter-spacing="-0.0016in"/>
    </style:style>
    <style:style style:name="T1027" style:family="text">
      <style:text-properties fo:color="#030303" fo:font-size="8.5pt" style:font-size-asian="8.5pt"/>
    </style:style>
    <style:style style:name="T1028" style:family="text">
      <style:text-properties fo:color="#3a3a3a" fo:font-size="8.5pt" style:font-size-asian="8.5pt"/>
    </style:style>
    <style:style style:name="T1029" style:family="text">
      <style:text-properties fo:color="#030303" fo:font-size="8.5pt" fo:letter-spacing="0.0201in" style:font-size-asian="8.5pt"/>
    </style:style>
    <style:style style:name="T1030" style:family="text">
      <style:text-properties fo:color="#3a3a3a" fo:font-size="8.5pt" fo:letter-spacing="-0.0075in" style:font-size-asian="8.5pt"/>
    </style:style>
    <style:style style:name="T1031" style:family="text">
      <style:text-properties fo:color="#505050" fo:font-size="8.5pt" style:font-size-asian="8.5pt"/>
    </style:style>
    <style:style style:name="T1032" style:family="text">
      <style:text-properties fo:color="#3a3a3a" fo:font-size="8.5pt" fo:letter-spacing="-0.0055in" style:font-size-asian="8.5pt"/>
    </style:style>
    <style:style style:name="T1033" style:family="text">
      <style:text-properties fo:color="#030303" fo:font-size="8.5pt" fo:letter-spacing="0.0193in" style:font-size-asian="8.5pt"/>
    </style:style>
    <style:style style:name="T1034" style:family="text">
      <style:text-properties fo:color="#030303" fo:font-size="8.5pt" fo:letter-spacing="0.028in" style:font-size-asian="8.5pt"/>
    </style:style>
    <style:style style:name="T1035" style:family="text">
      <style:text-properties fo:color="#1d1d1d" fo:font-size="8.5pt" style:font-size-asian="8.5pt"/>
    </style:style>
    <style:style style:name="T1036" style:family="text">
      <style:text-properties fo:color="#030303" fo:font-size="8.5pt" fo:letter-spacing="-0.0016in" style:font-size-asian="8.5pt"/>
    </style:style>
    <style:style style:name="T1037" style:family="text">
      <style:text-properties fo:color="#030303" fo:font-size="8.5pt" fo:letter-spacing="0.0008in" style:font-size-asian="8.5pt"/>
    </style:style>
    <style:style style:name="T1038" style:family="text">
      <style:text-properties fo:color="#030303" fo:font-size="8.5pt" fo:letter-spacing="0.0016in" style:font-size-asian="8.5pt"/>
    </style:style>
    <style:style style:name="T1039" style:family="text">
      <style:text-properties fo:color="#030303" fo:font-size="8.5pt" fo:letter-spacing="-0.0008in" style:font-size-asian="8.5pt"/>
    </style:style>
    <style:style style:name="T1040" style:family="text">
      <style:text-properties fo:color="#030303" fo:font-size="8.5pt" fo:letter-spacing="-0.0028in" style:font-size-asian="8.5pt"/>
    </style:style>
    <style:style style:name="T1041" style:family="text">
      <style:text-properties fo:color="#030303" fo:font-size="8.5pt" fo:letter-spacing="-0.002in" style:font-size-asian="8.5pt"/>
    </style:style>
    <style:style style:name="T1042" style:family="text">
      <style:text-properties fo:color="#030303" fo:font-size="8.5pt" fo:letter-spacing="-0.0063in" style:font-size-asian="8.5pt"/>
    </style:style>
    <style:style style:name="T1043" style:family="text">
      <style:text-properties fo:color="#030303" fo:font-size="8.5pt" fo:letter-spacing="-0.0055in" style:font-size-asian="8.5pt"/>
    </style:style>
    <style:style style:name="T1044" style:family="text">
      <style:text-properties fo:color="#030303" fo:font-size="9.5pt" fo:font-weight="bold" style:font-size-asian="9.5pt" style:font-weight-asian="bold"/>
    </style:style>
    <style:style style:name="T1045" style:family="text">
      <style:text-properties fo:color="#030303" fo:font-size="9.5pt" fo:letter-spacing="0.0244in" fo:font-weight="bold" style:font-size-asian="9.5pt" style:font-weight-asian="bold"/>
    </style:style>
    <style:style style:name="T1046" style:family="text">
      <style:text-properties fo:color="#030303" fo:font-size="9.5pt" fo:letter-spacing="0.0299in" fo:font-weight="bold" style:font-size-asian="9.5pt" style:font-weight-asian="bold"/>
    </style:style>
    <style:style style:name="T1047" style:family="text">
      <style:text-properties fo:color="#030303" fo:font-size="9.5pt" fo:letter-spacing="-0.0016in" fo:font-weight="bold" style:font-size-asian="9.5pt" style:font-weight-asian="bold"/>
    </style:style>
    <style:style style:name="T1048" style:family="text">
      <style:text-properties fo:color="#030303" fo:font-size="8.5pt" fo:letter-spacing="-0.0043in" style:font-size-asian="8.5pt"/>
    </style:style>
    <style:style style:name="T1049" style:family="text">
      <style:text-properties fo:color="#030303" fo:font-size="8.5pt" fo:letter-spacing="-0.0083in" style:font-size-asian="8.5pt"/>
    </style:style>
    <style:style style:name="T1050" style:family="text">
      <style:text-properties fo:color="#030303" fo:font-size="6.5pt" fo:letter-spacing="-0.0016in" fo:font-weight="bold" style:font-size-asian="6.5pt" style:font-weight-asian="bold"/>
    </style:style>
    <style:style style:name="T1051" style:family="text">
      <style:text-properties fo:color="#030303" fo:font-size="5.5pt" style:font-size-asian="5.5pt"/>
    </style:style>
    <style:style style:name="T1052" style:family="text">
      <style:text-properties fo:color="#030303" fo:font-size="5.5pt" fo:letter-spacing="0.0102in" style:font-size-asian="5.5pt"/>
    </style:style>
    <style:style style:name="T1053" style:family="text">
      <style:text-properties fo:color="#161616" fo:font-size="5.5pt" style:font-size-asian="5.5pt"/>
    </style:style>
    <style:style style:name="T1054" style:family="text">
      <style:text-properties fo:color="#161616" fo:font-size="5.5pt" fo:letter-spacing="0.0118in" style:font-size-asian="5.5pt"/>
    </style:style>
    <style:style style:name="T1055" style:family="text">
      <style:text-properties fo:color="#161616" fo:font-size="5.5pt" fo:letter-spacing="0.0083in" style:font-size-asian="5.5pt"/>
    </style:style>
    <style:style style:name="T1056" style:family="text">
      <style:text-properties fo:color="#262626" fo:font-size="5.5pt" style:font-size-asian="5.5pt"/>
    </style:style>
    <style:style style:name="T1057" style:family="text">
      <style:text-properties fo:color="#3b3b3b" fo:font-size="5.5pt" style:font-size-asian="5.5pt"/>
    </style:style>
    <style:style style:name="T1058" style:family="text">
      <style:text-properties fo:color="#545454" fo:font-size="5.5pt" style:font-size-asian="5.5pt"/>
    </style:style>
    <style:style style:name="T1059" style:family="text">
      <style:text-properties fo:color="#161616" fo:font-size="5.5pt" fo:letter-spacing="0.0134in" style:font-size-asian="5.5pt"/>
    </style:style>
    <style:style style:name="T1060" style:family="text">
      <style:text-properties fo:color="#030303" fo:font-size="5.5pt" fo:letter-spacing="0.0083in" style:font-size-asian="5.5pt"/>
    </style:style>
    <style:style style:name="T1061" style:family="text">
      <style:text-properties fo:color="#030303" fo:font-size="5.5pt" fo:letter-spacing="0.0138in" style:font-size-asian="5.5pt"/>
    </style:style>
    <style:style style:name="T1062" style:family="text">
      <style:text-properties fo:color="#161616" fo:font-size="5.5pt" fo:letter-spacing="0.0102in" style:font-size-asian="5.5pt"/>
    </style:style>
    <style:style style:name="T1063" style:family="text">
      <style:text-properties fo:color="#161616" fo:font-size="5.5pt" fo:letter-spacing="0.028in" style:font-size-asian="5.5pt"/>
    </style:style>
    <style:style style:name="T1064" style:family="text">
      <style:text-properties fo:color="#030303" fo:font-size="5.5pt" fo:letter-spacing="0.0098in" style:font-size-asian="5.5pt"/>
    </style:style>
    <style:style style:name="T1065" style:family="text">
      <style:text-properties fo:color="#161616" fo:font-size="5.5pt" fo:letter-spacing="0.0126in" style:font-size-asian="5.5pt"/>
    </style:style>
    <style:style style:name="T1066" style:family="text">
      <style:text-properties fo:color="#161616" fo:font-size="5.5pt" fo:letter-spacing="0.0547in" style:font-size-asian="5.5pt"/>
    </style:style>
    <style:style style:name="T1067" style:family="text">
      <style:text-properties fo:color="#030303" fo:font-size="5.5pt" fo:letter-spacing="0.0173in" style:font-size-asian="5.5pt"/>
    </style:style>
    <style:style style:name="T1068" style:family="text">
      <style:text-properties fo:color="#030303" fo:font-size="5.5pt" fo:letter-spacing="0.028in" style:font-size-asian="5.5pt"/>
    </style:style>
    <style:style style:name="T1069" style:family="text">
      <style:text-properties fo:color="#161616" fo:font-size="5.5pt" fo:letter-spacing="0.0146in" style:font-size-asian="5.5pt"/>
    </style:style>
    <style:style style:name="T1070" style:family="text">
      <style:text-properties fo:color="#262626" fo:font-size="5.5pt" style:font-size-asian="5.5pt" style:text-scale="105%"/>
    </style:style>
    <style:style style:name="T1071" style:family="text">
      <style:text-properties fo:color="#262626" fo:font-size="5.5pt" fo:letter-spacing="-0.0047in" style:font-size-asian="5.5pt" style:text-scale="105%"/>
    </style:style>
    <style:style style:name="T1072" style:family="text">
      <style:text-properties fo:color="#161616" fo:font-size="5.5pt" style:font-size-asian="5.5pt" style:text-scale="105%"/>
    </style:style>
    <style:style style:name="T1073" style:family="text">
      <style:text-properties fo:color="#161616" fo:font-size="5.5pt" fo:letter-spacing="-0.0055in" style:font-size-asian="5.5pt" style:text-scale="105%"/>
    </style:style>
    <style:style style:name="T1074" style:family="text">
      <style:text-properties fo:color="#161616" fo:font-size="5.5pt" fo:letter-spacing="-0.0028in" style:font-size-asian="5.5pt" style:text-scale="105%"/>
    </style:style>
    <style:style style:name="T1075" style:family="text">
      <style:text-properties fo:color="#030303" fo:letter-spacing="0.0209in" fo:font-style="italic" style:font-style-asian="italic"/>
    </style:style>
    <style:style style:name="T1076" style:family="text">
      <style:text-properties fo:color="#030303" fo:letter-spacing="0.011in" fo:font-style="italic" style:font-style-asian="italic"/>
    </style:style>
    <style:style style:name="T1077" style:family="text">
      <style:text-properties fo:color="#030303" fo:letter-spacing="0.0071in" fo:font-style="italic" style:font-style-asian="italic"/>
    </style:style>
    <style:style style:name="T1078" style:family="text">
      <style:text-properties fo:color="#030303" fo:letter-spacing="0.0146in" fo:font-style="italic" style:font-style-asian="italic"/>
    </style:style>
    <style:style style:name="T1079" style:family="text">
      <style:text-properties fo:color="#030303" style:font-name="Arial" fo:font-weight="normal" style:font-weight-asian="normal"/>
    </style:style>
    <style:style style:name="T1080" style:family="text">
      <style:text-properties fo:color="#030303" style:font-name="Arial" fo:letter-spacing="-0.0071in" fo:font-weight="normal" style:font-weight-asian="normal"/>
    </style:style>
    <style:style style:name="T1081" style:family="text">
      <style:text-properties fo:color="#030303" style:font-name="Arial" fo:letter-spacing="-0.002in"/>
    </style:style>
    <style:style style:name="T1082" style:family="text">
      <style:text-properties fo:color="#161616" fo:font-size="8.5pt" style:font-size-asian="8.5pt"/>
    </style:style>
    <style:style style:name="T1083" style:family="text">
      <style:text-properties fo:color="#030303" fo:font-size="8.5pt" fo:letter-spacing="0.0173in" style:font-size-asian="8.5pt"/>
    </style:style>
    <style:style style:name="T1084" style:family="text">
      <style:text-properties fo:color="#030303" fo:font-size="8pt" fo:font-style="italic" style:font-size-asian="8pt" style:font-style-asian="italic"/>
    </style:style>
    <style:style style:name="T1085" style:family="text">
      <style:text-properties fo:color="#030303" fo:font-size="8.5pt" fo:letter-spacing="-0.0047in" style:font-size-asian="8.5pt"/>
    </style:style>
    <style:style style:name="T1086" style:family="text">
      <style:text-properties fo:color="#030303" fo:font-size="8.5pt" fo:letter-spacing="0.0134in" style:font-size-asian="8.5pt"/>
    </style:style>
    <style:style style:name="T1087" style:family="text">
      <style:text-properties fo:color="#3b3b3b" fo:font-size="8.5pt" style:font-size-asian="8.5pt"/>
    </style:style>
    <style:style style:name="T1088" style:family="text">
      <style:text-properties fo:color="#030303" fo:font-size="8.5pt" fo:letter-spacing="-0.0028in" fo:font-weight="bold" style:font-size-asian="8.5pt" style:font-weight-asian="bold"/>
    </style:style>
    <style:style style:name="T1089" style:family="text">
      <style:text-properties fo:color="#262626" fo:font-size="8.5pt" style:font-size-asian="8.5pt"/>
    </style:style>
    <style:style style:name="T1090" style:family="text">
      <style:text-properties fo:color="#3b3b3b" fo:font-size="8.5pt" fo:letter-spacing="-0.0035in" style:font-size-asian="8.5pt"/>
    </style:style>
    <style:style style:name="T1091" style:family="text">
      <style:text-properties fo:color="#030303" fo:font-size="8.5pt" fo:letter-spacing="0.0161in" style:font-size-asian="8.5pt"/>
    </style:style>
    <style:style style:name="T1092" style:family="text">
      <style:text-properties fo:color="#030303" fo:font-size="8.5pt" fo:letter-spacing="-0.0075in" fo:font-weight="bold" style:font-size-asian="8.5pt" style:font-weight-asian="bold"/>
    </style:style>
    <style:style style:name="T1093" style:family="text">
      <style:text-properties fo:color="#030303" fo:font-size="8.5pt" fo:letter-spacing="0.0043in" style:font-size-asian="8.5pt"/>
    </style:style>
    <style:style style:name="T1094" style:family="text">
      <style:text-properties fo:color="#030303" fo:font-size="8.5pt" fo:letter-spacing="-0.0035in" style:font-size-asian="8.5pt"/>
    </style:style>
    <style:style style:name="T1095" style:family="text">
      <style:text-properties fo:color="#030303" fo:font-size="8.5pt" fo:letter-spacing="0.002in" style:font-size-asian="8.5pt"/>
    </style:style>
    <style:style style:name="T1096" style:family="text">
      <style:text-properties fo:color="#030303" style:font-name="Times New Roman" fo:font-size="9pt" fo:letter-spacing="-0.0016in" style:font-size-asian="9pt" style:text-scale="90%"/>
    </style:style>
    <style:style style:name="T1097" style:family="text">
      <style:text-properties fo:color="#030303" fo:font-size="7pt" fo:letter-spacing="-0.0016in" style:font-size-asian="7pt" style:text-scale="90%"/>
    </style:style>
    <style:style style:name="T1098" style:family="text">
      <style:text-properties fo:color="#030303" fo:font-size="5.5pt" fo:letter-spacing="-0.0016in" style:font-size-asian="5.5pt" style:text-scale="105%"/>
    </style:style>
    <style:style style:name="T1099" style:family="text">
      <style:text-properties fo:color="#030303" fo:font-size="5.5pt" fo:letter-spacing="0.0063in" style:font-size-asian="5.5pt" style:text-scale="105%"/>
    </style:style>
    <style:style style:name="T1100" style:family="text">
      <style:text-properties fo:color="#1c1c1c" fo:font-size="5.5pt" fo:letter-spacing="-0.0016in" style:font-size-asian="5.5pt" style:text-scale="105%"/>
    </style:style>
    <style:style style:name="T1101" style:family="text">
      <style:text-properties fo:color="#333333" fo:font-size="5.5pt" fo:letter-spacing="-0.0016in" style:font-size-asian="5.5pt" style:text-scale="105%"/>
    </style:style>
    <style:style style:name="T1102" style:family="text">
      <style:text-properties fo:color="#333333" fo:font-size="5.5pt" fo:letter-spacing="-0.0043in" style:font-size-asian="5.5pt" style:text-scale="105%"/>
    </style:style>
    <style:style style:name="T1103" style:family="text">
      <style:text-properties fo:color="#1c1c1c" fo:font-size="5.5pt" fo:letter-spacing="0.011in" style:font-size-asian="5.5pt" style:text-scale="105%"/>
    </style:style>
    <style:style style:name="T1104" style:family="text">
      <style:text-properties fo:color="#1c1c1c" fo:font-size="5.5pt" fo:letter-spacing="-0.0043in" style:font-size-asian="5.5pt" style:text-scale="105%"/>
    </style:style>
    <style:style style:name="T1105" style:family="text">
      <style:text-properties fo:color="#1c1c1c" fo:font-size="5.5pt" fo:letter-spacing="0.028in" style:font-size-asian="5.5pt" style:text-scale="105%"/>
    </style:style>
    <style:style style:name="T1106" style:family="text">
      <style:text-properties fo:color="#1c1c1c" fo:font-size="5.5pt" style:font-size-asian="5.5pt" style:text-scale="105%"/>
    </style:style>
    <style:style style:name="T1107" style:family="text">
      <style:text-properties fo:color="#1c1c1c" fo:font-size="5.5pt" fo:letter-spacing="-0.002in" style:font-size-asian="5.5pt" style:text-scale="105%"/>
    </style:style>
    <style:style style:name="T1108" style:family="text">
      <style:text-properties fo:color="#333333" fo:font-size="5.5pt" style:font-size-asian="5.5pt" style:text-scale="105%"/>
    </style:style>
    <style:style style:name="T1109" style:family="text">
      <style:text-properties fo:color="#030303" fo:font-size="5.5pt" fo:letter-spacing="0.0138in" style:font-size-asian="5.5pt" style:text-scale="105%"/>
    </style:style>
    <style:style style:name="T1110" style:family="text">
      <style:text-properties fo:color="#1c1c1c" fo:font-size="5.5pt" fo:letter-spacing="-0.0035in" style:font-size-asian="5.5pt" style:text-scale="105%"/>
    </style:style>
    <style:style style:name="T1111" style:family="text">
      <style:text-properties fo:color="#525252" fo:font-size="5.5pt" style:font-size-asian="5.5pt" style:text-scale="105%"/>
    </style:style>
    <style:style style:name="T1112" style:family="text">
      <style:text-properties fo:color="#525252" fo:font-size="5.5pt" fo:letter-spacing="-0.0063in" style:font-size-asian="5.5pt" style:text-scale="105%"/>
    </style:style>
    <style:style style:name="T1113" style:family="text">
      <style:text-properties fo:color="#030303" fo:font-size="5.5pt" style:font-size-asian="5.5pt" style:text-scale="110%"/>
    </style:style>
    <style:style style:name="T1114" style:family="text">
      <style:text-properties fo:color="#525252" fo:font-size="5.5pt" style:font-size-asian="5.5pt" style:text-scale="110%"/>
    </style:style>
    <style:style style:name="T1115" style:family="text">
      <style:text-properties fo:color="#525252" fo:font-size="5.5pt" fo:letter-spacing="-0.0063in" style:font-size-asian="5.5pt" style:text-scale="110%"/>
    </style:style>
    <style:style style:name="T1116" style:family="text">
      <style:text-properties fo:color="#333333" fo:font-size="5.5pt" style:font-size-asian="5.5pt" style:text-scale="110%"/>
    </style:style>
    <style:style style:name="T1117" style:family="text">
      <style:text-properties fo:color="#1c1c1c" fo:font-size="5.5pt" style:font-size-asian="5.5pt" style:text-scale="110%"/>
    </style:style>
    <style:style style:name="T1118" style:family="text">
      <style:text-properties fo:color="#1c1c1c" fo:font-size="5.5pt" fo:letter-spacing="-0.0047in" style:font-size-asian="5.5pt" style:text-scale="110%"/>
    </style:style>
    <style:style style:name="T1119" style:family="text">
      <style:text-properties fo:color="#1c1c1c" fo:font-size="5.5pt" fo:letter-spacing="-0.0028in" style:font-size-asian="5.5pt" style:text-scale="110%"/>
    </style:style>
    <style:style style:name="T1120" style:family="text">
      <style:text-properties fo:color="#030303" fo:font-size="8pt" fo:font-weight="bold" style:font-size-asian="8pt" style:font-weight-asian="bold" style:text-scale="105%"/>
    </style:style>
    <style:style style:name="T1121" style:family="text">
      <style:text-properties fo:color="#030303" fo:font-size="8pt" fo:letter-spacing="-0.0047in" fo:font-weight="bold" style:font-size-asian="8pt" style:font-weight-asian="bold" style:text-scale="105%"/>
    </style:style>
    <style:style style:name="T1122" style:family="text">
      <style:text-properties fo:color="#030303" fo:font-size="8pt" fo:letter-spacing="-0.0028in" fo:font-weight="bold" style:font-size-asian="8pt" style:font-weight-asian="bold" style:text-scale="105%"/>
    </style:style>
    <style:style style:name="T1123" style:family="text">
      <style:text-properties fo:color="#030303" fo:font-size="8pt" fo:letter-spacing="-0.0063in" fo:font-weight="bold" style:font-size-asian="8pt" style:font-weight-asian="bold" style:text-scale="105%"/>
    </style:style>
    <style:style style:name="T1124" style:family="text">
      <style:text-properties fo:color="#030303" fo:font-size="8pt" fo:letter-spacing="-0.0055in" fo:font-weight="bold" style:font-size-asian="8pt" style:font-weight-asian="bold" style:text-scale="105%"/>
    </style:style>
    <style:style style:name="T1125" style:family="text">
      <style:text-properties fo:color="#030303" fo:font-size="8pt" fo:letter-spacing="-0.0035in" fo:font-weight="bold" style:font-size-asian="8pt" style:font-weight-asian="bold" style:text-scale="105%"/>
    </style:style>
    <style:style style:name="T1126" style:family="text">
      <style:text-properties fo:color="#030303" fo:font-size="8pt" fo:letter-spacing="-0.002in" fo:font-weight="bold" style:font-size-asian="8pt" style:font-weight-asian="bold" style:text-scale="105%"/>
    </style:style>
    <style:style style:name="T1127" style:family="text">
      <style:text-properties fo:color="#030303" fo:font-size="8pt" fo:letter-spacing="-0.0071in" style:font-size-asian="8pt" style:text-scale="105%"/>
    </style:style>
    <style:style style:name="T1128" style:family="text">
      <style:text-properties fo:color="#030303" fo:font-size="8pt" fo:letter-spacing="-0.0016in" fo:font-weight="bold" style:font-size-asian="8pt" style:font-weight-asian="bold" style:text-scale="105%"/>
    </style:style>
    <style:style style:name="T1129" style:family="text">
      <style:text-properties fo:color="#030303" fo:letter-spacing="0.0161in" fo:font-style="italic" style:font-style-asian="italic"/>
    </style:style>
    <style:style style:name="T1130" style:family="text">
      <style:text-properties fo:color="#030303" fo:letter-spacing="0.0016in" fo:font-style="italic" style:font-style-asian="italic"/>
    </style:style>
    <style:style style:name="T1131" style:family="text">
      <style:text-properties fo:color="#030303" fo:letter-spacing="0.0008in" fo:font-style="italic" style:font-style-asian="italic"/>
    </style:style>
    <style:style style:name="T1132" style:family="text">
      <style:text-properties fo:color="#030303" fo:letter-spacing="0.0126in" fo:font-style="italic" style:font-style-asian="italic"/>
    </style:style>
    <style:style style:name="T1133" style:family="text">
      <style:text-properties fo:color="#030303" fo:letter-spacing="-0.002in" fo:font-style="italic" style:font-style-asian="italic"/>
    </style:style>
    <style:style style:name="T1134" style:family="text">
      <style:text-properties fo:color="#030303" fo:font-size="8pt" fo:letter-spacing="-0.0071in" fo:font-weight="bold" style:font-size-asian="8pt" style:font-weight-asian="bold" style:text-scale="105%"/>
    </style:style>
    <style:style style:name="T1135" style:family="text">
      <style:text-properties fo:color="#030303" fo:font-size="8pt" fo:letter-spacing="-0.0043in" fo:font-weight="bold" style:font-size-asian="8pt" style:font-weight-asian="bold" style:text-scale="105%"/>
    </style:style>
    <style:style style:name="T1136" style:family="text">
      <style:text-properties fo:color="#030303" fo:font-size="8pt" style:font-size-asian="8pt" style:text-scale="105%"/>
    </style:style>
    <style:style style:name="T1137" style:family="text">
      <style:text-properties fo:color="#030303" style:text-scale="105%"/>
    </style:style>
    <style:style style:name="T1138" style:family="text">
      <style:text-properties fo:color="#333333" style:text-scale="105%"/>
    </style:style>
    <style:style style:name="T1139" style:family="text">
      <style:text-properties fo:color="#030303" fo:letter-spacing="-0.0008in" style:text-scale="105%"/>
    </style:style>
    <style:style style:name="T1140" style:family="text">
      <style:text-properties fo:color="#333333" fo:letter-spacing="-0.0028in" style:text-scale="105%"/>
    </style:style>
    <style:style style:name="T1141" style:family="text">
      <style:text-properties fo:color="#030303" fo:font-weight="bold" style:font-weight-asian="bold" style:text-scale="105%"/>
    </style:style>
    <style:style style:name="T1142" style:family="text">
      <style:text-properties fo:color="#030303" fo:letter-spacing="-0.0008in" fo:font-weight="bold" style:font-weight-asian="bold" style:text-scale="105%"/>
    </style:style>
    <style:style style:name="T1143" style:family="text">
      <style:text-properties fo:color="#030303" fo:letter-spacing="-0.0055in" fo:font-weight="bold" style:font-weight-asian="bold" style:text-scale="105%"/>
    </style:style>
    <style:style style:name="T1144" style:family="text">
      <style:text-properties fo:color="#030303" fo:letter-spacing="-0.0016in" style:text-scale="105%"/>
    </style:style>
    <style:style style:name="T1145" style:family="text">
      <style:text-properties fo:color="#030303" fo:letter-spacing="-0.0043in" style:text-scale="105%"/>
    </style:style>
    <style:style style:name="T1146" style:family="text">
      <style:text-properties fo:color="#030303" fo:letter-spacing="-0.0028in" style:text-scale="105%"/>
    </style:style>
    <style:style style:name="T1147" style:family="text">
      <style:text-properties fo:color="#030303" fo:letter-spacing="0.028in" style:text-scale="105%"/>
    </style:style>
    <style:style style:name="T1148" style:family="text">
      <style:text-properties fo:color="#424242" style:text-scale="105%"/>
    </style:style>
    <style:style style:name="T1149" style:family="text">
      <style:text-properties fo:color="#424242" fo:letter-spacing="-0.0055in" style:text-scale="105%"/>
    </style:style>
    <style:style style:name="T1150" style:family="text">
      <style:text-properties fo:color="#1c1c1c" style:text-scale="105%"/>
    </style:style>
    <style:style style:name="T1151" style:family="text">
      <style:text-properties fo:color="#030303" fo:letter-spacing="0.0173in" style:text-scale="105%"/>
    </style:style>
    <style:style style:name="T1152" style:family="text">
      <style:text-properties fo:color="#333333" fo:letter-spacing="-0.0016in" style:text-scale="105%"/>
    </style:style>
    <style:style style:name="T1153" style:family="text">
      <style:text-properties fo:color="#030303" fo:letter-spacing="-0.0028in" fo:font-weight="bold" style:font-weight-asian="bold" style:text-scale="105%"/>
    </style:style>
    <style:style style:name="T1154" style:family="text">
      <style:text-properties fo:color="#030303" fo:letter-spacing="-0.0071in" fo:font-weight="bold" style:font-weight-asian="bold" style:text-scale="105%"/>
    </style:style>
    <style:style style:name="T1155" style:family="text">
      <style:text-properties fo:color="#030303" fo:letter-spacing="0.002in" style:text-scale="105%"/>
    </style:style>
    <style:style style:name="T1156" style:family="text">
      <style:text-properties fo:color="#030303" fo:letter-spacing="0.0028in" style:text-scale="105%"/>
    </style:style>
    <style:style style:name="T1157" style:family="text">
      <style:text-properties fo:color="#030303" fo:letter-spacing="-0.0071in" style:text-scale="105%"/>
    </style:style>
    <style:style style:name="T1158" style:family="text">
      <style:text-properties fo:color="#030303" fo:letter-spacing="-0.0035in" style:text-scale="105%"/>
    </style:style>
    <style:style style:name="T1159" style:family="text">
      <style:text-properties fo:color="#030303" fo:letter-spacing="-0.0063in" style:text-scale="105%"/>
    </style:style>
    <style:style style:name="T1160" style:family="text">
      <style:text-properties fo:color="#030303" fo:letter-spacing="-0.002in" style:text-scale="105%"/>
    </style:style>
    <style:style style:name="T1161" style:family="text">
      <style:text-properties fo:color="#030303" fo:font-size="9.5pt" fo:letter-spacing="0.0217in" fo:font-weight="bold" style:font-size-asian="9.5pt" style:font-weight-asian="bold"/>
    </style:style>
    <style:style style:name="T1162" style:family="text">
      <style:text-properties fo:color="#030303" fo:font-size="9.5pt" fo:letter-spacing="0.0165in" fo:font-weight="bold" style:font-size-asian="9.5pt" style:font-weight-asian="bold"/>
    </style:style>
    <style:style style:name="T1163" style:family="text">
      <style:text-properties fo:color="#030303" fo:letter-spacing="0.0016in" style:text-scale="105%"/>
    </style:style>
    <style:style style:name="T1164" style:family="text">
      <style:text-properties fo:color="#030303" fo:letter-spacing="-0.0047in" style:text-scale="105%"/>
    </style:style>
    <style:style style:name="T1165" style:family="text">
      <style:text-properties fo:color="#030303" fo:letter-spacing="-0.0055in" style:text-scale="105%"/>
    </style:style>
    <style:style style:name="T1166" style:family="text">
      <style:text-properties fo:color="#030303" fo:font-size="6.5pt" fo:letter-spacing="-0.0016in" fo:font-weight="bold" style:font-size-asian="6.5pt" style:font-weight-asian="bold" style:text-scale="110%"/>
    </style:style>
    <style:style style:name="T1167" style:family="text">
      <style:text-properties fo:color="#333333" fo:font-size="6.5pt" fo:letter-spacing="-0.0016in" fo:font-weight="bold" style:font-size-asian="6.5pt" style:font-weight-asian="bold" style:text-scale="110%"/>
    </style:style>
    <style:style style:name="T1168" style:family="text">
      <style:text-properties fo:color="#050505" fo:font-size="5.5pt" style:font-size-asian="5.5pt"/>
    </style:style>
    <style:style style:name="T1169" style:family="text">
      <style:text-properties fo:color="#050505" fo:font-size="5.5pt" fo:letter-spacing="-0.0043in" style:font-size-asian="5.5pt"/>
    </style:style>
    <style:style style:name="T1170" style:family="text">
      <style:text-properties fo:color="#1f1f1f" fo:font-size="5.5pt" style:font-size-asian="5.5pt"/>
    </style:style>
    <style:style style:name="T1171" style:family="text">
      <style:text-properties fo:color="#525252" fo:font-size="5.5pt" style:font-size-asian="5.5pt"/>
    </style:style>
    <style:style style:name="T1172" style:family="text">
      <style:text-properties fo:color="#343434" fo:font-size="5.5pt" style:font-size-asian="5.5pt"/>
    </style:style>
    <style:style style:name="T1173" style:family="text">
      <style:text-properties fo:color="#444444" fo:font-size="5.5pt" style:font-size-asian="5.5pt"/>
    </style:style>
    <style:style style:name="T1174" style:family="text">
      <style:text-properties fo:color="#1f1f1f" fo:font-size="5.5pt" fo:letter-spacing="0.0209in" style:font-size-asian="5.5pt"/>
    </style:style>
    <style:style style:name="T1175" style:family="text">
      <style:text-properties fo:color="#050505" fo:font-size="5.5pt" fo:letter-spacing="0.0165in" style:font-size-asian="5.5pt"/>
    </style:style>
    <style:style style:name="T1176" style:family="text">
      <style:text-properties fo:color="#050505" fo:font-size="5.5pt" fo:letter-spacing="0.028in" style:font-size-asian="5.5pt"/>
    </style:style>
    <style:style style:name="T1177" style:family="text">
      <style:text-properties fo:color="#050505" fo:font-size="5.5pt" fo:letter-spacing="0.0091in" style:font-size-asian="5.5pt"/>
    </style:style>
    <style:style style:name="T1178" style:family="text">
      <style:text-properties fo:color="#1f1f1f" fo:font-size="5.5pt" fo:letter-spacing="0.0083in" style:font-size-asian="5.5pt"/>
    </style:style>
    <style:style style:name="T1179" style:family="text">
      <style:text-properties fo:color="#050505" fo:font-size="5.5pt" fo:letter-spacing="0.0118in" style:font-size-asian="5.5pt"/>
    </style:style>
    <style:style style:name="T1180" style:family="text">
      <style:text-properties fo:color="#050505" fo:font-size="5.5pt" fo:letter-spacing="0.0189in" style:font-size-asian="5.5pt"/>
    </style:style>
    <style:style style:name="T1181" style:family="text">
      <style:text-properties fo:color="#1f1f1f" fo:font-size="5.5pt" fo:letter-spacing="0.0098in" style:font-size-asian="5.5pt"/>
    </style:style>
    <style:style style:name="T1182" style:family="text">
      <style:text-properties fo:color="#050505" fo:font-size="5.5pt" style:font-size-asian="5.5pt" style:text-scale="105%"/>
    </style:style>
    <style:style style:name="T1183" style:family="text">
      <style:text-properties fo:color="#343434" fo:font-size="5.5pt" style:font-size-asian="5.5pt" style:text-scale="105%"/>
    </style:style>
    <style:style style:name="T1184" style:family="text">
      <style:text-properties fo:color="#343434" fo:font-size="5.5pt" fo:letter-spacing="-0.0063in" style:font-size-asian="5.5pt" style:text-scale="105%"/>
    </style:style>
    <style:style style:name="T1185" style:family="text">
      <style:text-properties fo:color="#343434" fo:font-size="5.5pt" fo:letter-spacing="-0.0047in" style:font-size-asian="5.5pt" style:text-scale="105%"/>
    </style:style>
    <style:style style:name="T1186" style:family="text">
      <style:text-properties fo:color="#1f1f1f" fo:font-size="5.5pt" style:font-size-asian="5.5pt" style:text-scale="105%"/>
    </style:style>
    <style:style style:name="T1187" style:family="text">
      <style:text-properties fo:color="#1f1f1f" fo:font-size="5.5pt" fo:letter-spacing="-0.0043in" style:font-size-asian="5.5pt" style:text-scale="105%"/>
    </style:style>
    <style:style style:name="T1188" style:family="text">
      <style:text-properties fo:color="#050505" fo:font-size="5.5pt" fo:letter-spacing="-0.0047in" style:font-size-asian="5.5pt" style:text-scale="105%"/>
    </style:style>
    <style:style style:name="T1189" style:family="text">
      <style:text-properties fo:color="#050505" fo:font-size="5.5pt" fo:letter-spacing="-0.0016in" style:font-size-asian="5.5pt" style:text-scale="105%"/>
    </style:style>
    <style:style style:name="T1190" style:family="text">
      <style:text-properties fo:color="#050505" fo:font-size="5.5pt" fo:letter-spacing="-0.0028in" style:font-size-asian="5.5pt" style:text-scale="105%"/>
    </style:style>
    <style:style style:name="T1191" style:family="text">
      <style:text-properties fo:color="#050505" fo:font-size="8pt" fo:font-weight="bold" style:font-size-asian="8pt" style:font-weight-asian="bold" style:text-scale="105%"/>
    </style:style>
    <style:style style:name="T1192" style:family="text">
      <style:text-properties fo:color="#050505" fo:font-size="8pt" fo:letter-spacing="0.0047in" fo:font-weight="bold" style:font-size-asian="8pt" style:font-weight-asian="bold" style:text-scale="105%"/>
    </style:style>
    <style:style style:name="T1193" style:family="text">
      <style:text-properties fo:color="#050505" fo:font-size="8pt" fo:letter-spacing="0.0035in" fo:font-weight="bold" style:font-size-asian="8pt" style:font-weight-asian="bold" style:text-scale="105%"/>
    </style:style>
    <style:style style:name="T1194" style:family="text">
      <style:text-properties fo:color="#050505" fo:font-size="8pt" fo:letter-spacing="-0.002in" fo:font-weight="bold" style:font-size-asian="8pt" style:font-weight-asian="bold" style:text-scale="105%"/>
    </style:style>
    <style:style style:name="T1195" style:family="text">
      <style:text-properties fo:color="#050505" fo:font-size="8pt" fo:letter-spacing="0.0043in" fo:font-weight="bold" style:font-size-asian="8pt" style:font-weight-asian="bold" style:text-scale="105%"/>
    </style:style>
    <style:style style:name="T1196" style:family="text">
      <style:text-properties fo:color="#050505" fo:font-size="8pt" fo:letter-spacing="-0.0071in" style:font-size-asian="8pt" style:text-scale="105%"/>
    </style:style>
    <style:style style:name="T1197" style:family="text">
      <style:text-properties fo:color="#050505" fo:font-size="8pt" fo:letter-spacing="-0.0016in" fo:font-weight="bold" style:font-size-asian="8pt" style:font-weight-asian="bold" style:text-scale="105%"/>
    </style:style>
    <style:style style:name="T1198" style:family="text">
      <style:text-properties fo:color="#050505" fo:font-style="italic" style:font-style-asian="italic" style:text-scale="105%"/>
    </style:style>
    <style:style style:name="T1199" style:family="text">
      <style:text-properties fo:color="#050505" fo:letter-spacing="0.0098in" fo:font-style="italic" style:font-style-asian="italic" style:text-scale="105%"/>
    </style:style>
    <style:style style:name="T1200" style:family="text">
      <style:text-properties fo:color="#050505" fo:letter-spacing="-0.0075in" fo:font-style="italic" style:font-style-asian="italic" style:text-scale="105%"/>
    </style:style>
    <style:style style:name="T1201" style:family="text">
      <style:text-properties fo:color="#050505" fo:letter-spacing="-0.0028in" fo:font-style="italic" style:font-style-asian="italic" style:text-scale="105%"/>
    </style:style>
    <style:style style:name="T1202" style:family="text">
      <style:text-properties fo:color="#050505" fo:letter-spacing="-0.0091in" fo:font-style="italic" style:font-style-asian="italic" style:text-scale="105%"/>
    </style:style>
    <style:style style:name="T1203" style:family="text">
      <style:text-properties fo:color="#050505" fo:font-size="8pt" fo:font-weight="bold" style:font-size-asian="8pt" style:font-weight-asian="bold"/>
    </style:style>
    <style:style style:name="T1204" style:family="text">
      <style:text-properties fo:color="#050505"/>
    </style:style>
    <style:style style:name="T1205" style:family="text">
      <style:text-properties fo:color="#050505" fo:font-size="7.5pt" fo:font-style="italic" style:font-size-asian="7.5pt" style:font-style-asian="italic"/>
    </style:style>
    <style:style style:name="T1206" style:family="text">
      <style:text-properties fo:color="#050505" fo:letter-spacing="-0.0028in"/>
    </style:style>
    <style:style style:name="T1207" style:family="text">
      <style:text-properties fo:color="#050505" fo:letter-spacing="-0.0047in"/>
    </style:style>
    <style:style style:name="T1208" style:family="text">
      <style:text-properties fo:color="#050505" fo:letter-spacing="-0.002in"/>
    </style:style>
    <style:style style:name="T1209" style:family="text">
      <style:text-properties fo:color="#050505" fo:letter-spacing="-0.0043in"/>
    </style:style>
    <style:style style:name="T1210" style:family="text">
      <style:text-properties fo:color="#343434"/>
    </style:style>
    <style:style style:name="T1211" style:family="text">
      <style:text-properties fo:color="#343434" fo:letter-spacing="-0.0083in"/>
    </style:style>
    <style:style style:name="T1212" style:family="text">
      <style:text-properties fo:color="#050505" fo:letter-spacing="-0.0016in"/>
    </style:style>
    <style:style style:name="T1213" style:family="text">
      <style:text-properties fo:color="#050505" fo:letter-spacing="-0.0008in"/>
    </style:style>
    <style:style style:name="T1214" style:family="text">
      <style:text-properties fo:color="#050505" fo:letter-spacing="-0.0035in"/>
    </style:style>
    <style:style style:name="T1215" style:family="text">
      <style:text-properties fo:color="#343434" fo:letter-spacing="-0.011in"/>
    </style:style>
    <style:style style:name="T1216" style:family="text">
      <style:text-properties fo:color="#050505" fo:letter-spacing="-0.0063in"/>
    </style:style>
    <style:style style:name="T1217" style:family="text">
      <style:text-properties fo:color="#050505" fo:letter-spacing="-0.0055in"/>
    </style:style>
    <style:style style:name="T1218" style:family="text">
      <style:text-properties fo:color="#050505" fo:letter-spacing="-0.0071in"/>
    </style:style>
    <style:style style:name="T1219" style:family="text">
      <style:text-properties fo:color="#343434" fo:letter-spacing="-0.0016in"/>
    </style:style>
    <style:style style:name="T1220" style:family="text">
      <style:text-properties fo:color="#050505" fo:font-size="8pt" fo:letter-spacing="-0.0016in" fo:font-weight="bold" style:font-size-asian="8pt" style:font-weight-asian="bold"/>
    </style:style>
    <style:style style:name="T1221" style:family="text">
      <style:text-properties fo:color="#444444"/>
    </style:style>
    <style:style style:name="T1222" style:family="text">
      <style:text-properties fo:color="#1f1f1f"/>
    </style:style>
    <style:style style:name="T1223" style:family="text">
      <style:text-properties fo:color="#343434" fo:letter-spacing="-0.0075in"/>
    </style:style>
    <style:style style:name="T1224" style:family="text">
      <style:text-properties fo:color="#343434" fo:letter-spacing="-0.0047in"/>
    </style:style>
    <style:style style:name="T1225" style:family="text">
      <style:text-properties fo:color="#343434" fo:letter-spacing="-0.0008in"/>
    </style:style>
    <style:style style:name="T1226" style:family="text">
      <style:text-properties fo:color="#343434" fo:letter-spacing="-0.0043in"/>
    </style:style>
    <style:style style:name="T1227" style:family="text">
      <style:text-properties fo:color="#050505" fo:letter-spacing="-0.0098in"/>
    </style:style>
    <style:style style:name="T1228" style:family="text">
      <style:text-properties fo:color="#050505" fo:font-size="8pt" fo:letter-spacing="0.0028in" fo:font-weight="bold" style:font-size-asian="8pt" style:font-weight-asian="bold" style:text-scale="105%"/>
    </style:style>
    <style:style style:name="T1229" style:family="text">
      <style:text-properties fo:color="#050505" fo:font-size="8.5pt" style:font-size-asian="8.5pt"/>
    </style:style>
    <style:style style:name="T1230" style:family="text">
      <style:text-properties fo:color="#050505" fo:font-size="8.5pt" fo:letter-spacing="-0.0055in" style:font-size-asian="8.5pt"/>
    </style:style>
    <style:style style:name="T1231" style:family="text">
      <style:text-properties fo:color="#050505" fo:font-size="8.5pt" fo:letter-spacing="-0.0008in" style:font-size-asian="8.5pt"/>
    </style:style>
    <style:style style:name="T1232" style:family="text">
      <style:text-properties fo:color="#050505" fo:font-size="8.5pt" fo:letter-spacing="-0.0016in" style:font-size-asian="8.5pt"/>
    </style:style>
    <style:style style:name="T1233" style:family="text">
      <style:text-properties fo:color="#050505" fo:font-size="8.5pt" fo:letter-spacing="-0.0035in" style:font-size-asian="8.5pt"/>
    </style:style>
    <style:style style:name="T1234" style:family="text">
      <style:text-properties fo:color="#050505" fo:font-size="8.5pt" fo:letter-spacing="-0.0083in" style:font-size-asian="8.5pt"/>
    </style:style>
    <style:style style:name="T1235" style:family="text">
      <style:text-properties fo:color="#050505" fo:font-size="6.5pt" fo:letter-spacing="-0.0016in" fo:font-weight="bold" style:font-size-asian="6.5pt" style:font-weight-asian="bold"/>
    </style:style>
    <style:style style:name="T1236" style:family="text">
      <style:text-properties fo:color="#383838" fo:font-size="5pt" fo:letter-spacing="-0.0016in" style:font-size-asian="5pt" style:text-scale="90%"/>
    </style:style>
    <style:style style:name="T1237" style:family="text">
      <style:text-properties fo:color="#383838" fo:font-size="5pt" style:font-size-asian="5pt"/>
    </style:style>
    <style:style style:name="T1238" style:family="text">
      <style:text-properties fo:color="#383838" style:font-name="Times New Roman" fo:font-size="5.5pt" fo:letter-spacing="-0.0016in" style:font-size-asian="5.5pt" style:text-scale="90%"/>
    </style:style>
    <style:style style:name="T1239" style:family="text">
      <style:text-properties fo:color="#383838" fo:font-size="5pt" fo:letter-spacing="-0.0035in" style:font-size-asian="5pt" style:text-scale="75%"/>
    </style:style>
    <style:style style:name="T1240" style:family="text">
      <style:text-properties fo:color="#030303" fo:font-size="6pt" style:font-size-asian="6pt"/>
    </style:style>
    <style:style style:name="T1241" style:family="text">
      <style:text-properties fo:color="#030303" fo:font-size="6pt" fo:letter-spacing="-0.0035in" style:font-size-asian="6pt"/>
    </style:style>
    <style:style style:name="T1242" style:family="text">
      <style:text-properties fo:color="#1f1f1f" fo:font-size="6pt" style:font-size-asian="6pt"/>
    </style:style>
    <style:style style:name="T1243" style:family="text">
      <style:text-properties fo:color="#383838" fo:font-size="6pt" style:font-size-asian="6pt"/>
    </style:style>
    <style:style style:name="T1244" style:family="text">
      <style:text-properties fo:color="#383838" fo:font-size="6pt" fo:letter-spacing="-0.0091in" style:font-size-asian="6pt"/>
    </style:style>
    <style:style style:name="T1245" style:family="text">
      <style:text-properties fo:color="#030303" fo:font-size="6pt" fo:letter-spacing="-0.0063in" style:font-size-asian="6pt"/>
    </style:style>
    <style:style style:name="T1246" style:family="text">
      <style:text-properties fo:color="#494949" fo:font-size="6pt" style:font-size-asian="6pt"/>
    </style:style>
    <style:style style:name="T1247" style:family="text">
      <style:text-properties fo:color="#494949" fo:font-size="6pt" fo:letter-spacing="-0.0055in" style:font-size-asian="6pt"/>
    </style:style>
    <style:style style:name="T1248" style:family="text">
      <style:text-properties fo:color="#030303" fo:font-size="6pt" fo:letter-spacing="-0.0055in" style:font-size-asian="6pt"/>
    </style:style>
    <style:style style:name="T1249" style:family="text">
      <style:text-properties fo:color="#030303" fo:font-size="6pt" fo:letter-spacing="-0.0028in" style:font-size-asian="6pt"/>
    </style:style>
    <style:style style:name="T1250" style:family="text">
      <style:text-properties fo:color="#1f1f1f" fo:font-size="6pt" fo:letter-spacing="0.028in" style:font-size-asian="6pt"/>
    </style:style>
    <style:style style:name="T1251" style:family="text">
      <style:text-properties fo:color="#030303" fo:font-size="6pt" fo:letter-spacing="-0.0016in" style:font-size-asian="6pt"/>
    </style:style>
    <style:style style:name="T1252" style:family="text">
      <style:text-properties fo:color="#030303" fo:font-size="6pt" fo:letter-spacing="-0.0047in" style:font-size-asian="6pt"/>
    </style:style>
    <style:style style:name="T1253" style:family="text">
      <style:text-properties fo:color="#1f1f1f" fo:font-size="6pt" fo:letter-spacing="-0.0016in" style:font-size-asian="6pt"/>
    </style:style>
    <style:style style:name="T1254" style:family="text">
      <style:text-properties fo:color="#1f1f1f" fo:font-size="6pt" fo:letter-spacing="-0.0043in" style:font-size-asian="6pt"/>
    </style:style>
    <style:style style:name="T1255" style:family="text">
      <style:text-properties fo:color="#1f1f1f" fo:font-size="6pt" fo:letter-spacing="-0.0035in" style:font-size-asian="6pt"/>
    </style:style>
    <style:style style:name="T1256" style:family="text">
      <style:text-properties fo:color="#030303" fo:font-size="6pt" fo:letter-spacing="0.0075in" style:font-size-asian="6pt"/>
    </style:style>
    <style:style style:name="T1257" style:family="text">
      <style:text-properties fo:color="#030303" fo:font-size="6pt" fo:letter-spacing="0.0138in" style:font-size-asian="6pt"/>
    </style:style>
    <style:style style:name="T1258" style:family="text">
      <style:text-properties fo:color="#1f1f1f" fo:font-size="6pt" fo:letter-spacing="-0.0047in" style:font-size-asian="6pt"/>
    </style:style>
    <style:style style:name="T1259" style:family="text">
      <style:text-properties fo:color="#030303" fo:font-size="6pt" fo:letter-spacing="0.0146in" style:font-size-asian="6pt"/>
    </style:style>
    <style:style style:name="T1260" style:family="text">
      <style:text-properties fo:color="#494949" fo:font-size="6pt" fo:letter-spacing="-0.0016in" style:font-size-asian="6pt"/>
    </style:style>
    <style:style style:name="T1261" style:family="text">
      <style:text-properties fo:color="#494949" fo:font-size="6pt" fo:letter-spacing="-0.0047in" style:font-size-asian="6pt"/>
    </style:style>
    <style:style style:name="T1262" style:family="text">
      <style:text-properties fo:color="#1f1f1f" fo:font-size="6pt" fo:letter-spacing="-0.0028in" style:font-size-asian="6pt"/>
    </style:style>
    <style:style style:name="T1263" style:family="text">
      <style:text-properties fo:color="#030303" fo:font-size="8.5pt" fo:letter-spacing="0.0055in" fo:font-weight="bold" style:font-size-asian="8.5pt" style:font-weight-asian="bold"/>
    </style:style>
    <style:style style:name="T1264" style:family="text">
      <style:text-properties fo:color="#030303" fo:font-size="8.5pt" fo:letter-spacing="0.0016in" fo:font-weight="bold" style:font-size-asian="8.5pt" style:font-weight-asian="bold"/>
    </style:style>
    <style:style style:name="T1265" style:family="text">
      <style:text-properties fo:color="#030303" fo:font-size="8.5pt" fo:letter-spacing="0.0028in" fo:font-weight="bold" style:font-size-asian="8.5pt" style:font-weight-asian="bold"/>
    </style:style>
    <style:style style:name="T1266" style:family="text">
      <style:text-properties fo:color="#030303" fo:font-size="8.5pt" fo:letter-spacing="0.0047in" fo:font-weight="bold" style:font-size-asian="8.5pt" style:font-weight-asian="bold"/>
    </style:style>
    <style:style style:name="T1267" style:family="text">
      <style:text-properties fo:color="#030303" fo:font-style="italic" style:font-style-asian="italic" style:text-scale="105%"/>
    </style:style>
    <style:style style:name="T1268" style:family="text">
      <style:text-properties fo:color="#030303" fo:letter-spacing="0.0134in" fo:font-style="italic" style:font-style-asian="italic" style:text-scale="105%"/>
    </style:style>
    <style:style style:name="T1269" style:family="text">
      <style:text-properties fo:color="#030303" fo:letter-spacing="-0.0035in" fo:font-style="italic" style:font-style-asian="italic" style:text-scale="105%"/>
    </style:style>
    <style:style style:name="T1270" style:family="text">
      <style:text-properties fo:color="#030303" fo:letter-spacing="0.0016in" fo:font-style="italic" style:font-style-asian="italic" style:text-scale="105%"/>
    </style:style>
    <style:style style:name="T1271" style:family="text">
      <style:text-properties fo:color="#030303" fo:letter-spacing="-0.0075in" fo:font-style="italic" style:font-style-asian="italic" style:text-scale="105%"/>
    </style:style>
    <style:style style:name="T1272" style:family="text">
      <style:text-properties fo:color="#030303" fo:letter-spacing="-0.0063in" fo:font-style="italic" style:font-style-asian="italic" style:text-scale="105%"/>
    </style:style>
    <style:style style:name="T1273" style:family="text">
      <style:text-properties fo:color="#030303" fo:letter-spacing="-0.0071in" fo:font-style="italic" style:font-style-asian="italic" style:text-scale="105%"/>
    </style:style>
    <style:style style:name="T1274" style:family="text">
      <style:text-properties fo:color="#030303" fo:letter-spacing="-0.0008in" fo:font-style="italic" style:font-style-asian="italic" style:text-scale="105%"/>
    </style:style>
    <style:style style:name="T1275" style:family="text">
      <style:text-properties fo:color="#030303" fo:letter-spacing="-0.0047in" fo:font-style="italic" style:font-style-asian="italic" style:text-scale="105%"/>
    </style:style>
    <style:style style:name="T1276" style:family="text">
      <style:text-properties fo:color="#030303" fo:letter-spacing="-0.0028in" fo:font-style="italic" style:font-style-asian="italic" style:text-scale="105%"/>
    </style:style>
    <style:style style:name="T1277" style:family="text">
      <style:text-properties fo:color="#030303" fo:font-size="8pt" fo:font-weight="bold" style:font-size-asian="8pt" style:font-weight-asian="bold"/>
    </style:style>
    <style:style style:name="T1278" style:family="text">
      <style:text-properties fo:color="#030303" fo:font-size="7.5pt" style:font-size-asian="7.5pt"/>
    </style:style>
    <style:style style:name="T1279" style:family="text">
      <style:text-properties fo:color="#1f1f1f" fo:font-size="8pt" fo:font-weight="bold" style:font-size-asian="8pt" style:font-weight-asian="bold"/>
    </style:style>
    <style:style style:name="T1280" style:family="text">
      <style:text-properties fo:color="#030303" fo:font-size="8pt" style:font-size-asian="8pt"/>
    </style:style>
    <style:style style:name="T1281" style:family="text">
      <style:text-properties fo:color="#030303" fo:font-size="8pt" fo:letter-spacing="-0.0028in" style:font-size-asian="8pt"/>
    </style:style>
    <style:style style:name="T1282" style:family="text">
      <style:text-properties fo:color="#030303" fo:font-size="8pt" fo:letter-spacing="-0.0016in" fo:font-weight="bold" style:font-size-asian="8pt" style:font-weight-asian="bold"/>
    </style:style>
    <style:style style:name="T1283" style:family="text">
      <style:text-properties fo:color="#383838" fo:font-size="8.5pt" style:font-size-asian="8.5pt"/>
    </style:style>
    <style:style style:name="T1284" style:family="text">
      <style:text-properties fo:color="#383838" fo:font-size="8.5pt" fo:letter-spacing="-0.0043in" style:font-size-asian="8.5pt"/>
    </style:style>
    <style:style style:name="T1285" style:family="text">
      <style:text-properties fo:color="#030303" fo:font-size="8.5pt" fo:letter-spacing="0.0189in" style:font-size-asian="8.5pt"/>
    </style:style>
    <style:style style:name="T1286" style:family="text">
      <style:text-properties fo:color="#1f1f1f" fo:font-size="8.5pt" style:font-size-asian="8.5pt"/>
    </style:style>
    <style:style style:name="T1287" style:family="text">
      <style:text-properties fo:color="#383838" fo:font-size="8.5pt" fo:letter-spacing="-0.0055in" style:font-size-asian="8.5pt"/>
    </style:style>
    <style:style style:name="T1288" style:family="text">
      <style:text-properties fo:color="#030303" fo:font-size="8.5pt" fo:letter-spacing="0.0146in" style:font-size-asian="8.5pt"/>
    </style:style>
    <style:style style:name="T1289" style:family="text">
      <style:text-properties fo:color="#030303" fo:font-size="8.5pt" fo:letter-spacing="0.0098in" style:font-size-asian="8.5pt"/>
    </style:style>
    <style:style style:name="T1290" style:family="text">
      <style:text-properties fo:color="#030303" fo:font-size="8.5pt" fo:letter-spacing="-0.0075in" style:font-size-asian="8.5pt"/>
    </style:style>
    <style:style style:name="T1291" style:family="text">
      <style:text-properties fo:color="#030303" style:font-name="Arial" fo:letter-spacing="-0.0008in"/>
    </style:style>
    <style:style style:name="T1292" style:family="text">
      <style:text-properties fo:color="#030303" fo:font-size="8.5pt" fo:letter-spacing="0.0071in" style:font-size-asian="8.5pt"/>
    </style:style>
    <style:style style:name="T1293" style:family="text">
      <style:text-properties fo:color="#030303" fo:font-size="8.5pt" fo:letter-spacing="0.0028in" style:font-size-asian="8.5pt"/>
    </style:style>
    <style:style style:name="T1294" style:family="text">
      <style:text-properties fo:color="#3d3d3d" fo:font-size="7pt" fo:letter-spacing="-0.0016in" style:font-size-asian="7pt" style:text-scale="80%"/>
    </style:style>
    <style:style style:name="T1295" style:family="text">
      <style:text-properties fo:color="#3d3d3d" fo:font-size="7pt" style:font-size-asian="7pt"/>
    </style:style>
    <style:style style:name="T1296" style:family="text">
      <style:text-properties fo:color="#3d3d3d" style:font-name="Times New Roman" fo:font-size="5.5pt" fo:letter-spacing="-0.0016in" style:font-size-asian="5.5pt" style:text-scale="80%"/>
    </style:style>
    <style:style style:name="T1297" style:family="text">
      <style:text-properties fo:color="#3d3d3d" fo:font-size="5pt" fo:letter-spacing="-0.0035in" style:font-size-asian="5pt" style:text-scale="90%"/>
    </style:style>
    <style:style style:name="T1298" style:family="text">
      <style:text-properties fo:color="#3d3d3d" fo:font-size="5pt" style:font-size-asian="5pt"/>
    </style:style>
    <style:style style:name="T1299" style:family="text">
      <style:text-properties fo:color="#1a1a1a" fo:font-size="6pt" style:font-size-asian="6pt"/>
    </style:style>
    <style:style style:name="T1300" style:family="text">
      <style:text-properties fo:color="#2a2a2a" fo:font-size="6pt" style:font-size-asian="6pt"/>
    </style:style>
    <style:style style:name="T1301" style:family="text">
      <style:text-properties fo:color="#3d3d3d" fo:font-size="6pt" style:font-size-asian="6pt"/>
    </style:style>
    <style:style style:name="T1302" style:family="text">
      <style:text-properties fo:color="#3d3d3d" fo:font-size="6pt" fo:letter-spacing="-0.0091in" style:font-size-asian="6pt"/>
    </style:style>
    <style:style style:name="T1303" style:family="text">
      <style:text-properties fo:color="#545454" fo:font-size="6pt" style:font-size-asian="6pt"/>
    </style:style>
    <style:style style:name="T1304" style:family="text">
      <style:text-properties fo:color="#545454" fo:font-size="6pt" fo:letter-spacing="-0.0055in" style:font-size-asian="6pt"/>
    </style:style>
    <style:style style:name="T1305" style:family="text">
      <style:text-properties fo:color="#1a1a1a" fo:font-size="6pt" fo:letter-spacing="-0.0028in" style:font-size-asian="6pt"/>
    </style:style>
    <style:style style:name="T1306" style:family="text">
      <style:text-properties fo:color="#1a1a1a" fo:font-size="6pt" fo:letter-spacing="0.028in" style:font-size-asian="6pt"/>
    </style:style>
    <style:style style:name="T1307" style:family="text">
      <style:text-properties fo:color="#2a2a2a" fo:font-size="6pt" fo:letter-spacing="-0.0016in" style:font-size-asian="6pt"/>
    </style:style>
    <style:style style:name="T1308" style:family="text">
      <style:text-properties fo:color="#2a2a2a" fo:font-size="6pt" fo:letter-spacing="-0.0043in" style:font-size-asian="6pt"/>
    </style:style>
    <style:style style:name="T1309" style:family="text">
      <style:text-properties fo:color="#1a1a1a" fo:font-size="6pt" fo:letter-spacing="-0.0016in" style:font-size-asian="6pt"/>
    </style:style>
    <style:style style:name="T1310" style:family="text">
      <style:text-properties fo:color="#1a1a1a" fo:font-size="6pt" fo:letter-spacing="-0.0043in" style:font-size-asian="6pt"/>
    </style:style>
    <style:style style:name="T1311" style:family="text">
      <style:text-properties fo:color="#1a1a1a" fo:font-size="6pt" fo:letter-spacing="-0.002in" style:font-size-asian="6pt"/>
    </style:style>
    <style:style style:name="T1312" style:family="text">
      <style:text-properties fo:color="#030303" fo:font-size="6pt" fo:letter-spacing="0.0071in" style:font-size-asian="6pt"/>
    </style:style>
    <style:style style:name="T1313" style:family="text">
      <style:text-properties fo:color="#030303" fo:font-size="6pt" fo:letter-spacing="0.0134in" style:font-size-asian="6pt"/>
    </style:style>
    <style:style style:name="T1314" style:family="text">
      <style:text-properties fo:color="#1a1a1a" fo:font-size="6pt" fo:letter-spacing="-0.0047in" style:font-size-asian="6pt"/>
    </style:style>
    <style:style style:name="T1315" style:family="text">
      <style:text-properties fo:color="#2a2a2a" fo:font-size="6pt" fo:letter-spacing="-0.0028in" style:font-size-asian="6pt"/>
    </style:style>
    <style:style style:name="T1316" style:family="text">
      <style:text-properties fo:color="#1a1a1a" fo:font-size="8pt" fo:font-weight="bold" style:font-size-asian="8pt" style:font-weight-asian="bold"/>
    </style:style>
    <style:style style:name="T1317" style:family="text">
      <style:text-properties fo:color="#3d3d3d" fo:font-size="8.5pt" style:font-size-asian="8.5pt"/>
    </style:style>
    <style:style style:name="T1318" style:family="text">
      <style:text-properties fo:color="#030303" fo:font-size="8.5pt" fo:letter-spacing="0.0272in" style:font-size-asian="8.5pt"/>
    </style:style>
    <style:style style:name="T1319" style:family="text">
      <style:text-properties fo:color="#181818" fo:font-size="5.5pt" style:font-size-asian="5.5pt" style:text-scale="105%"/>
    </style:style>
    <style:style style:name="T1320" style:family="text">
      <style:text-properties fo:color="#2b2b2b" fo:font-size="5.5pt" style:font-size-asian="5.5pt" style:text-scale="105%"/>
    </style:style>
    <style:style style:name="T1321" style:family="text">
      <style:text-properties fo:color="#3d3d3d" fo:font-size="5.5pt" style:font-size-asian="5.5pt" style:text-scale="105%"/>
    </style:style>
    <style:style style:name="T1322" style:family="text">
      <style:text-properties fo:color="#3d3d3d" fo:font-size="5.5pt" fo:letter-spacing="-0.002in" style:font-size-asian="5.5pt" style:text-scale="105%"/>
    </style:style>
    <style:style style:name="T1323" style:family="text">
      <style:text-properties fo:color="#030303" fo:font-size="5.5pt" fo:letter-spacing="0.011in" style:font-size-asian="5.5pt" style:text-scale="105%"/>
    </style:style>
    <style:style style:name="T1324" style:family="text">
      <style:text-properties fo:color="#030303" fo:font-size="5.5pt" fo:letter-spacing="0.028in" style:font-size-asian="5.5pt" style:text-scale="105%"/>
    </style:style>
    <style:style style:name="T1325" style:family="text">
      <style:text-properties fo:color="#181818" fo:font-size="5.5pt" fo:letter-spacing="-0.002in" style:font-size-asian="5.5pt" style:text-scale="105%"/>
    </style:style>
    <style:style style:name="T1326" style:family="text">
      <style:text-properties fo:color="#030303" fo:font-size="5.5pt" fo:letter-spacing="0.0154in" style:font-size-asian="5.5pt" style:text-scale="105%"/>
    </style:style>
    <style:style style:name="T1327" style:family="text">
      <style:text-properties fo:color="#505050" fo:font-size="5.5pt" fo:letter-spacing="-0.0043in" style:font-size-asian="5.5pt" style:text-scale="105%"/>
    </style:style>
    <style:style style:name="T1328" style:family="text">
      <style:text-properties fo:color="#030303" fo:font-size="5.5pt" fo:letter-spacing="0.0063in" style:font-size-asian="5.5pt"/>
    </style:style>
    <style:style style:name="T1329" style:family="text">
      <style:text-properties fo:color="#3d3d3d" fo:font-size="5.5pt" style:font-size-asian="5.5pt"/>
    </style:style>
    <style:style style:name="T1330" style:family="text">
      <style:text-properties fo:color="#3d3d3d" fo:font-size="5.5pt" fo:letter-spacing="0.0071in" style:font-size-asian="5.5pt"/>
    </style:style>
    <style:style style:name="T1331" style:family="text">
      <style:text-properties fo:color="#181818" fo:font-size="5.5pt" style:font-size-asian="5.5pt"/>
    </style:style>
    <style:style style:name="T1332" style:family="text">
      <style:text-properties fo:color="#181818" fo:font-size="5.5pt" fo:letter-spacing="0.0083in" style:font-size-asian="5.5pt"/>
    </style:style>
    <style:style style:name="T1333" style:family="text">
      <style:text-properties fo:color="#030303" fo:font-size="5.5pt" fo:letter-spacing="0.0075in" style:font-size-asian="5.5pt"/>
    </style:style>
    <style:style style:name="T1334" style:family="text">
      <style:text-properties fo:color="#030303" fo:font-size="5.5pt" fo:letter-spacing="-0.0028in" style:font-size-asian="5.5pt"/>
    </style:style>
    <style:style style:name="T1335" style:family="text">
      <style:text-properties fo:color="#030303" style:font-name="Arial" fo:letter-spacing="0.0102in"/>
    </style:style>
    <style:style style:name="T1336" style:family="text">
      <style:text-properties fo:color="#030303" style:font-name="Arial" fo:letter-spacing="0.0075in"/>
    </style:style>
    <style:style style:name="T1337" style:family="text">
      <style:text-properties fo:color="#030303" style:font-name="Arial" fo:letter-spacing="0.0016in"/>
    </style:style>
    <style:style style:name="T1338" style:family="text">
      <style:text-properties fo:color="#030303" style:font-name="Arial" fo:letter-spacing="0.0035in"/>
    </style:style>
    <style:style style:name="T1339" style:family="text">
      <style:text-properties fo:color="#030303" style:font-name="Arial" fo:letter-spacing="0.0083in"/>
    </style:style>
    <style:style style:name="T1340" style:family="text">
      <style:text-properties fo:color="#030303" style:font-name="Arial" fo:letter-spacing="-0.0047in"/>
    </style:style>
    <style:style style:name="T1341" style:family="text">
      <style:text-properties fo:color="#030303" fo:font-size="10pt" fo:font-style="italic" style:font-size-asian="10pt" style:font-style-asian="italic" style:text-scale="105%"/>
    </style:style>
    <style:style style:name="T1342" style:family="text">
      <style:text-properties fo:color="#030303" fo:font-size="10pt" fo:letter-spacing="0.0028in" fo:font-style="italic" style:font-size-asian="10pt" style:font-style-asian="italic" style:text-scale="105%"/>
    </style:style>
    <style:style style:name="T1343" style:family="text">
      <style:text-properties fo:color="#030303" fo:font-size="10pt" fo:letter-spacing="-0.0055in" fo:font-style="italic" style:font-size-asian="10pt" style:font-style-asian="italic" style:text-scale="105%"/>
    </style:style>
    <style:style style:name="T1344" style:family="text">
      <style:text-properties fo:color="#030303" fo:font-size="10pt" fo:letter-spacing="-0.0043in" fo:font-style="italic" style:font-size-asian="10pt" style:font-style-asian="italic" style:text-scale="105%"/>
    </style:style>
    <style:style style:name="T1345" style:family="text">
      <style:text-properties fo:color="#030303" fo:font-size="10pt" fo:letter-spacing="-0.0102in" fo:font-style="italic" style:font-size-asian="10pt" style:font-style-asian="italic" style:text-scale="105%"/>
    </style:style>
    <style:style style:name="T1346" style:family="text">
      <style:text-properties fo:color="#030303" fo:font-size="10pt" fo:letter-spacing="-0.0075in" fo:font-style="italic" style:font-size-asian="10pt" style:font-style-asian="italic" style:text-scale="105%"/>
    </style:style>
    <style:style style:name="T1347" style:family="text">
      <style:text-properties fo:color="#030303" fo:font-size="10pt" fo:letter-spacing="-0.0047in" fo:font-style="italic" style:font-size-asian="10pt" style:font-style-asian="italic" style:text-scale="105%"/>
    </style:style>
    <style:style style:name="T1348" style:family="text">
      <style:text-properties fo:color="#030303" fo:font-size="10pt" fo:letter-spacing="-0.0098in" fo:font-style="italic" style:font-size-asian="10pt" style:font-style-asian="italic" style:text-scale="105%"/>
    </style:style>
    <style:style style:name="T1349" style:family="text">
      <style:text-properties fo:color="#030303" fo:font-size="10pt" fo:letter-spacing="-0.0028in" fo:font-style="italic" style:font-size-asian="10pt" style:font-style-asian="italic" style:text-scale="105%"/>
    </style:style>
    <style:style style:name="T1350" style:family="text">
      <style:text-properties fo:color="#2b2b2b" fo:font-size="8.5pt" style:font-size-asian="8.5pt"/>
    </style:style>
    <style:style style:name="T1351" style:family="text">
      <style:text-properties fo:color="#030303" fo:font-size="8.5pt" fo:letter-spacing="0.022in" style:font-size-asian="8.5pt"/>
    </style:style>
    <style:style style:name="T1352" style:family="text">
      <style:text-properties fo:color="#181818" fo:font-size="8.5pt" style:font-size-asian="8.5pt"/>
    </style:style>
    <style:style style:name="T1353" style:family="text">
      <style:text-properties fo:color="#2b2b2b" fo:font-size="8.5pt" fo:letter-spacing="-0.0008in" style:font-size-asian="8.5pt"/>
    </style:style>
    <style:style style:name="T1354" style:family="text">
      <style:text-properties fo:color="#3d3d3d" fo:font-size="8.5pt" fo:letter-spacing="-0.0063in" style:font-size-asian="8.5pt"/>
    </style:style>
    <style:style style:name="T1355" style:family="text">
      <style:text-properties fo:color="#2b2b2b" fo:font-size="8.5pt" fo:letter-spacing="-0.0071in" style:font-size-asian="8.5pt"/>
    </style:style>
    <style:style style:name="T1356" style:family="text">
      <style:text-properties fo:color="#030303" fo:font-size="8.5pt" fo:letter-spacing="0.0264in" style:font-size-asian="8.5pt"/>
    </style:style>
    <style:style style:name="T1357" style:family="text">
      <style:text-properties fo:color="#030303" fo:font-size="8.5pt" fo:letter-spacing="0.0244in" style:font-size-asian="8.5pt"/>
    </style:style>
    <style:style style:name="T1358" style:family="text">
      <style:text-properties fo:color="#030303" fo:font-size="8.5pt" fo:letter-spacing="-0.0098in" style:font-size-asian="8.5pt"/>
    </style:style>
    <style:style style:name="T1359" style:family="text">
      <style:text-properties fo:color="#030303" fo:font-size="8.5pt" fo:letter-spacing="0.0055in" style:font-size-asian="8.5pt"/>
    </style:style>
    <style:style style:name="T1360" style:family="text">
      <style:text-properties fo:color="#030303" fo:font-size="8.5pt" fo:letter-spacing="0.0047in" style:font-size-asian="8.5pt"/>
    </style:style>
    <style:style style:name="T1361" style:family="text">
      <style:text-properties fo:color="#030303" fo:font-size="8.5pt" fo:letter-spacing="0.0063in" style:font-size-asian="8.5pt"/>
    </style:style>
    <style:style style:name="T1362" style:family="text">
      <style:text-properties fo:color="#030303" style:font-name="Arial" fo:letter-spacing="0.0063in"/>
    </style:style>
    <style:style style:name="T1363" style:family="text">
      <style:text-properties fo:color="#030303" style:font-name="Arial" fo:letter-spacing="0.0071in"/>
    </style:style>
    <style:style style:name="T1364" style:family="text">
      <style:text-properties fo:color="#030303" fo:font-size="8.5pt" fo:letter-spacing="0.011in" style:font-size-asian="8.5pt"/>
    </style:style>
    <style:style style:name="T1365" style:family="text">
      <style:text-properties fo:color="#030303" fo:font-size="7pt" style:font-size-asian="7pt" style:text-scale="110%"/>
    </style:style>
    <style:style style:name="T1366" style:family="text">
      <style:text-properties fo:color="#030303" fo:font-size="7pt" fo:letter-spacing="-0.0043in" style:font-size-asian="7pt" style:text-scale="110%"/>
    </style:style>
    <style:style style:name="T1367" style:family="text">
      <style:text-properties fo:color="#030303" fo:font-size="7pt" fo:letter-spacing="-0.0071in" style:font-size-asian="7pt" style:text-scale="110%"/>
    </style:style>
    <style:style style:name="T1368" style:family="text">
      <style:text-properties fo:color="#1d1d1d" fo:font-size="5.5pt" style:font-size-asian="5.5pt"/>
    </style:style>
    <style:style style:name="T1369" style:family="text">
      <style:text-properties fo:color="#030303" fo:font-size="5.5pt" fo:letter-spacing="-0.0035in" style:font-size-asian="5.5pt"/>
    </style:style>
    <style:style style:name="T1370" style:family="text">
      <style:text-properties fo:color="#363636" fo:font-size="5.5pt" style:font-size-asian="5.5pt"/>
    </style:style>
    <style:style style:name="T1371" style:family="text">
      <style:text-properties fo:color="#363636" fo:font-size="5.5pt" fo:letter-spacing="-0.0043in" style:font-size-asian="5.5pt"/>
    </style:style>
    <style:style style:name="T1372" style:family="text">
      <style:text-properties fo:color="#1d1d1d" fo:font-size="5.5pt" fo:letter-spacing="-0.0008in" style:font-size-asian="5.5pt"/>
    </style:style>
    <style:style style:name="T1373" style:family="text">
      <style:text-properties fo:color="#1d1d1d" fo:font-size="5.5pt" fo:letter-spacing="0.011in" style:font-size-asian="5.5pt"/>
    </style:style>
    <style:style style:name="T1374" style:family="text">
      <style:text-properties fo:color="#030303" fo:font-size="5.5pt" fo:letter-spacing="-0.0008in" style:font-size-asian="5.5pt"/>
    </style:style>
    <style:style style:name="T1375" style:family="text">
      <style:text-properties fo:color="#030303" fo:font-size="5.5pt" fo:letter-spacing="-0.0016in" style:font-size-asian="5.5pt"/>
    </style:style>
    <style:style style:name="T1376" style:family="text">
      <style:text-properties fo:color="#494949" fo:font-size="5.5pt" style:font-size-asian="5.5pt"/>
    </style:style>
    <style:style style:name="T1377" style:family="text">
      <style:text-properties fo:color="#363636" fo:font-size="5.5pt" fo:letter-spacing="-0.0055in" style:font-size-asian="5.5pt"/>
    </style:style>
    <style:style style:name="T1378" style:family="text">
      <style:text-properties fo:color="#1d1d1d" fo:font-size="5.5pt" fo:letter-spacing="0.0047in" style:font-size-asian="5.5pt"/>
    </style:style>
    <style:style style:name="T1379" style:family="text">
      <style:text-properties fo:color="#030303" fo:font-size="8pt" fo:letter-spacing="-0.0083in" fo:font-weight="bold" style:font-size-asian="8pt" style:font-weight-asian="bold" style:text-scale="105%"/>
    </style:style>
    <style:style style:name="T1380" style:family="text">
      <style:text-properties fo:color="#030303" fo:font-size="8pt" fo:letter-spacing="-0.0075in" fo:font-weight="bold" style:font-size-asian="8pt" style:font-weight-asian="bold" style:text-scale="105%"/>
    </style:style>
    <style:style style:name="T1381" style:family="text">
      <style:text-properties fo:color="#030303" fo:font-style="normal" style:font-style-asian="normal"/>
    </style:style>
    <style:style style:name="T1382" style:family="text">
      <style:text-properties fo:color="#030303" fo:letter-spacing="0.011in" fo:font-style="normal" style:font-style-asian="normal"/>
    </style:style>
    <style:style style:name="T1383" style:family="text">
      <style:text-properties fo:color="#030303" fo:letter-spacing="0.0028in" fo:font-style="italic" style:font-style-asian="italic"/>
    </style:style>
    <style:style style:name="T1384" style:family="text">
      <style:text-properties fo:color="#363636" style:text-scale="105%"/>
    </style:style>
    <style:style style:name="T1385" style:family="text">
      <style:text-properties fo:color="#363636" fo:letter-spacing="-0.0016in" style:text-scale="105%"/>
    </style:style>
    <style:style style:name="T1386" style:family="text">
      <style:text-properties fo:color="#030303" fo:letter-spacing="0.0138in" style:text-scale="105%"/>
    </style:style>
    <style:style style:name="T1387" style:family="text">
      <style:text-properties fo:color="#030303" fo:font-size="8.5pt" fo:font-weight="bold" style:font-size-asian="8.5pt" style:font-weight-asian="bold" style:text-scale="105%"/>
    </style:style>
    <style:style style:name="T1388" style:family="text">
      <style:text-properties fo:color="#494949" style:text-scale="105%"/>
    </style:style>
    <style:style style:name="T1389" style:family="text">
      <style:text-properties fo:color="#363636" fo:letter-spacing="-0.0035in" style:text-scale="105%"/>
    </style:style>
    <style:style style:name="T1390" style:family="text">
      <style:text-properties fo:color="#030303" fo:letter-spacing="-0.0102in" style:text-scale="105%"/>
    </style:style>
    <style:style style:name="T1391" style:family="text">
      <style:text-properties fo:color="#030303" fo:letter-spacing="0.0043in" style:text-scale="105%"/>
    </style:style>
    <style:style style:name="T1392" style:family="text">
      <style:text-properties fo:color="#494949" fo:letter-spacing="-0.0016in" style:text-scale="105%"/>
    </style:style>
    <style:style style:name="T1393" style:family="text">
      <style:text-properties fo:color="#030303" style:text-scale="95%"/>
    </style:style>
    <style:style style:name="T1394" style:family="text">
      <style:text-properties fo:color="#030303" fo:letter-spacing="-0.0016in" style:text-scale="95%"/>
    </style:style>
    <style:style style:name="T1395" style:family="text">
      <style:text-properties fo:color="#030303" fo:letter-spacing="0.0547in"/>
    </style:style>
    <style:style style:name="T1396" style:family="text">
      <style:text-properties fo:color="#030303"/>
    </style:style>
    <style:style style:name="T1397" style:family="text">
      <style:text-properties fo:color="#363636"/>
    </style:style>
    <style:style style:name="T1398" style:family="text">
      <style:text-properties fo:color="#363636" fo:letter-spacing="-0.0055in"/>
    </style:style>
    <style:style style:name="T1399" style:family="text">
      <style:text-properties fo:color="#030303" fo:letter-spacing="0.0083in"/>
    </style:style>
    <style:style style:name="T1400" style:family="text">
      <style:text-properties fo:color="#030303" fo:letter-spacing="-0.0016in"/>
    </style:style>
    <style:style style:name="T1401" style:family="text">
      <style:text-properties fo:color="#030303" fo:font-size="8.5pt" style:font-size-asian="8.5pt" style:text-scale="105%"/>
    </style:style>
    <style:style style:name="T1402" style:family="text">
      <style:text-properties fo:color="#030303" fo:font-size="8.5pt" fo:letter-spacing="-0.0083in" style:font-size-asian="8.5pt" style:text-scale="105%"/>
    </style:style>
    <style:style style:name="T1403" style:family="text">
      <style:text-properties fo:color="#030303" fo:font-size="8.5pt" fo:letter-spacing="0.0165in" style:font-size-asian="8.5pt" style:text-scale="105%"/>
    </style:style>
    <style:style style:name="T1404" style:family="text">
      <style:text-properties fo:color="#363636" fo:letter-spacing="-0.0083in" style:text-scale="105%"/>
    </style:style>
    <style:style style:name="T1405" style:family="text">
      <style:text-properties fo:color="#030303" fo:font-size="8pt" fo:letter-spacing="0.0217in" style:font-size-asian="8pt" style:text-scale="105%"/>
    </style:style>
    <style:style style:name="T1406" style:family="text">
      <style:text-properties fo:color="#030303" fo:font-size="8pt" fo:letter-spacing="-0.0008in" style:font-size-asian="8pt" style:text-scale="105%"/>
    </style:style>
    <style:style style:name="T1407" style:family="text">
      <style:text-properties fo:color="#363636" fo:font-size="8pt" style:font-size-asian="8pt" style:text-scale="105%"/>
    </style:style>
    <style:style style:name="T1408" style:family="text">
      <style:text-properties fo:color="#363636" fo:font-size="8pt" fo:letter-spacing="-0.0083in" style:font-size-asian="8pt" style:text-scale="105%"/>
    </style:style>
    <style:style style:name="T1409" style:family="text">
      <style:text-properties fo:color="#030303" fo:font-size="8pt" fo:letter-spacing="0.0016in" style:font-size-asian="8pt" style:text-scale="105%"/>
    </style:style>
    <style:style style:name="T1410" style:family="text">
      <style:text-properties fo:color="#030303" fo:font-size="8pt" fo:letter-spacing="-0.0035in" style:font-size-asian="8pt" style:text-scale="105%"/>
    </style:style>
    <style:style style:name="T1411" style:family="text">
      <style:text-properties fo:color="#030303" fo:font-size="8pt" fo:letter-spacing="-0.0016in" style:font-size-asian="8pt" style:text-scale="105%"/>
    </style:style>
    <style:style style:name="T1412" style:family="text">
      <style:text-properties fo:color="#030303" fo:letter-spacing="-0.0098in" style:text-scale="105%"/>
    </style:style>
    <style:style style:name="T1413" style:family="text">
      <style:text-properties fo:color="#030303" fo:letter-spacing="0.0035in" style:text-scale="105%"/>
    </style:style>
    <style:style style:name="T1414" style:family="text">
      <style:text-properties fo:color="#030303" fo:letter-spacing="0.028in"/>
    </style:style>
    <style:style style:name="T1415" style:family="text">
      <style:text-properties fo:color="#030303" fo:letter-spacing="0.0209in"/>
    </style:style>
    <style:style style:name="T1416" style:family="text">
      <style:text-properties fo:color="#030303" fo:letter-spacing="0.0217in"/>
    </style:style>
    <style:style style:name="T1417" style:family="text">
      <style:text-properties fo:color="#030303" fo:font-size="8pt" fo:letter-spacing="-0.0028in" style:font-size-asian="8pt" style:text-scale="105%"/>
    </style:style>
    <style:style style:name="T1418" style:family="text">
      <style:text-properties fo:color="#030303" fo:font-size="8pt" fo:letter-spacing="-0.0055in" style:font-size-asian="8pt" style:text-scale="105%"/>
    </style:style>
    <style:style style:name="T1419" style:family="text">
      <style:text-properties fo:color="#030303" fo:font-size="8pt" fo:letter-spacing="-0.0063in" style:font-size-asian="8pt" style:text-scale="105%"/>
    </style:style>
    <style:style style:name="T1420" style:family="text">
      <style:text-properties fo:color="#030303" fo:font-size="8pt" fo:letter-spacing="-0.002in" style:font-size-asian="8pt" style:text-scale="105%"/>
    </style:style>
    <style:style style:name="T1421" style:family="text">
      <style:text-properties fo:color="#030303" fo:font-size="8pt" fo:letter-spacing="-0.0047in" style:font-size-asian="8pt" style:text-scale="105%"/>
    </style:style>
    <style:style style:name="T1422" style:family="text">
      <style:text-properties fo:color="#030303" fo:font-size="7pt" fo:letter-spacing="-0.0016in" fo:font-weight="bold" style:font-size-asian="7pt" style:font-weight-asian="bold" style:text-scale="95%"/>
    </style:style>
    <style:style style:name="T1423" style:family="text">
      <style:text-properties fo:color="#030303" style:font-name="Times New Roman" fo:font-size="6pt" fo:letter-spacing="-0.0016in" fo:font-weight="bold" style:font-size-asian="6pt" style:font-weight-asian="bold" style:text-scale="95%"/>
    </style:style>
    <style:style style:name="T1424" style:family="text">
      <style:text-properties fo:color="#030303" fo:font-size="8.5pt" fo:letter-spacing="-0.0043in" style:font-size-asian="8.5pt" style:text-scale="105%"/>
    </style:style>
    <style:style style:name="T1425" style:family="text">
      <style:text-properties fo:color="#030303" fo:font-size="8.5pt" fo:letter-spacing="-0.0091in" style:font-size-asian="8.5pt" style:text-scale="105%"/>
    </style:style>
    <style:style style:name="T1426" style:family="text">
      <style:text-properties fo:color="#030303" fo:font-size="8.5pt" fo:letter-spacing="-0.0016in" style:font-size-asian="8.5pt" style:text-scale="105%"/>
    </style:style>
    <style:style style:name="T1427" style:family="text">
      <style:text-properties fo:color="#030303" fo:font-size="8.5pt" fo:letter-spacing="0.002in" style:font-size-asian="8.5pt" style:text-scale="105%"/>
    </style:style>
    <style:style style:name="T1428" style:family="text">
      <style:text-properties fo:color="#030303" fo:font-size="8.5pt" fo:letter-spacing="0.0008in" style:font-size-asian="8.5pt" style:text-scale="105%"/>
    </style:style>
    <style:style style:name="T1429" style:family="text">
      <style:text-properties fo:color="#030303" fo:font-size="9pt" style:font-size-asian="9pt" style:text-scale="105%"/>
    </style:style>
    <style:style style:name="T1430" style:family="text">
      <style:text-properties fo:color="#030303" fo:font-size="9pt" fo:letter-spacing="-0.0047in" style:font-size-asian="9pt" style:text-scale="105%"/>
    </style:style>
    <style:style style:name="T1431" style:family="text">
      <style:text-properties fo:color="#030303" fo:font-size="9pt" fo:letter-spacing="-0.0091in" style:font-size-asian="9pt" style:text-scale="105%"/>
    </style:style>
    <style:style style:name="T1432" style:family="text">
      <style:text-properties fo:color="#030303" fo:font-size="8.5pt" fo:letter-spacing="-0.0008in" style:font-size-asian="8.5pt" style:text-scale="105%"/>
    </style:style>
    <style:style style:name="T1433" style:family="text">
      <style:text-properties fo:color="#030303" fo:font-size="8.5pt" fo:letter-spacing="-0.0075in" style:font-size-asian="8.5pt" style:text-scale="105%"/>
    </style:style>
    <style:style style:name="T1434" style:family="text">
      <style:text-properties fo:color="#030303" fo:font-size="8.5pt" fo:font-style="italic" style:font-size-asian="8.5pt" style:font-style-asian="italic" style:text-scale="105%"/>
    </style:style>
    <style:style style:name="T1435" style:family="text">
      <style:text-properties fo:color="#030303" fo:font-size="8.5pt" fo:letter-spacing="-0.0091in" fo:font-style="italic" style:font-size-asian="8.5pt" style:font-style-asian="italic" style:text-scale="105%"/>
    </style:style>
    <style:style style:name="T1436" style:family="text">
      <style:text-properties fo:color="#030303" fo:font-size="8.5pt" fo:letter-spacing="-0.0071in" style:font-size-asian="8.5pt" style:text-scale="105%"/>
    </style:style>
    <style:style style:name="T1437" style:family="text">
      <style:text-properties fo:color="#030303" fo:font-size="8.5pt" fo:letter-spacing="-0.0063in" style:font-size-asian="8.5pt" style:text-scale="105%"/>
    </style:style>
    <style:style style:name="T1438" style:family="text">
      <style:text-properties fo:color="#030303" fo:font-size="8.5pt" fo:letter-spacing="-0.002in" style:font-size-asian="8.5pt" style:text-scale="105%"/>
    </style:style>
    <style:style style:name="T1439" style:family="text">
      <style:text-properties fo:color="#030303" fo:font-size="8.5pt" fo:letter-spacing="-0.0047in" style:font-size-asian="8.5pt" style:text-scale="105%"/>
    </style:style>
    <style:style style:name="T1440" style:family="text">
      <style:text-properties fo:color="#030303" fo:font-size="8.5pt" fo:letter-spacing="-0.0055in" style:font-size-asian="8.5pt" style:text-scale="105%"/>
    </style:style>
    <style:style style:name="T1441" style:family="text">
      <style:text-properties fo:color="#363636" fo:font-size="8.5pt" fo:letter-spacing="-0.0016in" style:font-size-asian="8.5pt" style:text-scale="105%"/>
    </style:style>
    <style:style style:name="T1442" style:family="text">
      <style:text-properties fo:color="#030303" fo:font-size="8.5pt" fo:letter-spacing="0.0043in" style:font-size-asian="8.5pt" style:text-scale="105%"/>
    </style:style>
    <style:style style:name="T1443" style:family="text">
      <style:text-properties fo:color="#030303" fo:font-size="8.5pt" fo:letter-spacing="-0.0028in" style:font-size-asian="8.5pt" style:text-scale="105%"/>
    </style:style>
    <style:style style:name="T1444" style:family="text">
      <style:text-properties fo:color="#030303" fo:font-size="8.5pt" fo:letter-spacing="0.011in" style:font-size-asian="8.5pt" style:text-scale="105%"/>
    </style:style>
    <style:style style:name="T1445" style:family="text">
      <style:text-properties fo:color="#030303" fo:font-size="8.5pt" fo:letter-spacing="0.0126in" style:font-size-asian="8.5pt" style:text-scale="105%"/>
    </style:style>
    <style:style style:name="T1446" style:family="text">
      <style:text-properties fo:color="#030303" fo:font-size="8.5pt" fo:letter-spacing="0.0098in" style:font-size-asian="8.5pt" style:text-scale="105%"/>
    </style:style>
    <style:style style:name="T1447" style:family="text">
      <style:text-properties fo:color="#030303" fo:font-size="8.5pt" fo:letter-spacing="0.0091in" style:font-size-asian="8.5pt" style:text-scale="105%"/>
    </style:style>
    <style:style style:name="T1448" style:family="text">
      <style:text-properties fo:color="#030303" fo:font-size="8.5pt" fo:letter-spacing="0.0016in" style:font-size-asian="8.5pt" style:text-scale="105%"/>
    </style:style>
    <style:style style:name="T1449" style:family="text">
      <style:text-properties fo:color="#363636" fo:font-size="8.5pt" style:font-size-asian="8.5pt" style:text-scale="105%"/>
    </style:style>
    <style:style style:name="T1450" style:family="text">
      <style:text-properties fo:color="#363636" fo:font-size="8.5pt" fo:letter-spacing="-0.0008in" style:font-size-asian="8.5pt" style:text-scale="105%"/>
    </style:style>
    <style:style style:name="T1451" style:family="text">
      <style:text-properties fo:color="#030303" fo:font-size="8.5pt" fo:letter-spacing="0.028in" style:font-size-asian="8.5pt" style:text-scale="105%"/>
    </style:style>
    <style:style style:name="T1452" style:family="text">
      <style:text-properties fo:color="#030303" style:font-name="Arial" fo:letter-spacing="0.0193in"/>
    </style:style>
    <style:style style:name="T1453" style:family="text">
      <style:text-properties fo:color="#030303" style:font-name="Arial" fo:letter-spacing="0.0217in"/>
    </style:style>
    <style:style style:name="T1454" style:family="text">
      <style:text-properties fo:color="#030303" fo:font-size="8.5pt" fo:letter-spacing="-0.0035in" style:font-size-asian="8.5pt" style:text-scale="105%"/>
    </style:style>
    <style:style style:name="T1455" style:family="text">
      <style:text-properties fo:color="#030303" fo:font-size="8pt" fo:font-style="italic" style:font-size-asian="8pt" style:font-style-asian="italic" style:text-scale="105%"/>
    </style:style>
    <style:style style:name="T1456" style:family="text">
      <style:text-properties fo:color="#030303" fo:font-size="7pt" fo:letter-spacing="-0.0016in" fo:font-weight="bold" style:font-size-asian="7pt" style:font-weight-asian="bold"/>
    </style:style>
    <style:style style:name="T1457" style:family="text">
      <style:text-properties style:font-name="Verdana" fo:font-size="7.5pt" fo:letter-spacing="0.0091in" style:text-underline-style="solid" style:text-underline-width="auto" style:text-underline-color="font-color" fo:font-weight="bold" style:font-size-asian="7.5pt" style:font-weight-asian="bold"/>
    </style:style>
    <style:style style:name="T1458" style:family="text">
      <style:text-properties style:font-name="Verdana" fo:font-size="7.5pt" fo:letter-spacing="0.0472in" style:font-size-asian="7.5pt" style:text-scale="105%"/>
    </style:style>
    <style:style style:name="T1459" style:family="text">
      <style:text-properties style:font-name="Verdana" fo:font-size="7.5pt" fo:letter-spacing="0.048in" fo:font-weight="bold" style:font-size-asian="7.5pt" style:font-weight-asian="bold" style:text-scale="105%"/>
    </style:style>
    <style:style style:name="T1460" style:family="text">
      <style:text-properties style:font-name="Verdana" fo:font-size="7.5pt" fo:letter-spacing="-0.0035in" fo:font-weight="bold" style:font-size-asian="7.5pt" style:font-weight-asian="bold" style:text-scale="105%"/>
    </style:style>
    <style:style style:name="T1461" style:family="text">
      <style:text-properties fo:color="#000009" style:font-name="Verdana" fo:font-size="7.5pt" fo:letter-spacing="0.0138in" fo:font-weight="bold" style:font-size-asian="7.5pt" style:font-weight-asian="bold" style:text-scale="105%"/>
    </style:style>
    <style:style style:name="T1462" style:family="text">
      <style:text-properties fo:color="#000009" style:font-name="Verdana" fo:font-size="7.5pt" fo:letter-spacing="0.0161in" fo:font-weight="bold" style:font-size-asian="7.5pt" style:font-weight-asian="bold" style:text-scale="105%"/>
    </style:style>
    <style:style style:name="T1463" style:family="text">
      <style:text-properties fo:color="#000009" style:font-name="Verdana" fo:font-size="7.5pt" fo:letter-spacing="0.0134in" style:font-size-asian="7.5pt" style:text-scale="105%"/>
    </style:style>
    <style:style style:name="T1464" style:family="text">
      <style:text-properties fo:color="#000009" style:font-name="Verdana" fo:font-size="7.5pt" fo:letter-spacing="0.0154in" style:font-size-asian="7.5pt" style:text-scale="105%"/>
    </style:style>
    <style:style style:name="T1465" style:family="text">
      <style:text-properties fo:color="#000009" style:font-name="Verdana" fo:font-size="7.5pt" fo:letter-spacing="0.0146in" fo:font-weight="bold" style:font-size-asian="7.5pt" style:font-weight-asian="bold" style:text-scale="105%"/>
    </style:style>
    <style:style style:name="T1466" style:family="text">
      <style:text-properties fo:color="#000009" style:font-name="Verdana" fo:font-size="7.5pt" fo:letter-spacing="-0.002in" style:font-size-asian="7.5pt" style:text-scale="105%"/>
    </style:style>
    <style:style style:name="T1467" style:family="text">
      <style:text-properties fo:font-size="5pt" fo:letter-spacing="-0.0008in" fo:font-weight="bold" style:font-size-asian="5pt" style:font-weight-asian="bold"/>
    </style:style>
    <style:style style:name="T1468" style:family="text">
      <style:text-properties fo:color="#000009" fo:font-size="5pt" fo:letter-spacing="-0.0008in" fo:font-weight="bold" style:font-size-asian="5pt" style:font-weight-asian="bold"/>
    </style:style>
    <style:style style:name="T1469" style:family="text">
      <style:text-properties fo:font-size="5pt" fo:letter-spacing="-0.0016in" style:font-size-asian="5pt"/>
    </style:style>
    <style:style style:name="T1470" style:family="text">
      <style:text-properties fo:font-size="5pt" fo:letter-spacing="-0.0071in" style:font-size-asian="5pt"/>
    </style:style>
    <style:style style:name="T1471" style:family="text">
      <style:text-properties fo:color="#000009" fo:font-size="5pt" fo:letter-spacing="-0.0035in" style:font-size-asian="5pt"/>
    </style:style>
    <style:style style:name="T1472" style:family="text">
      <style:text-properties fo:color="#000009" fo:font-size="5pt" fo:letter-spacing="-0.0055in" fo:font-weight="bold" style:font-size-asian="5pt" style:font-weight-asian="bold"/>
    </style:style>
    <style:style style:name="T1473" style:family="text">
      <style:text-properties fo:color="#000009" fo:font-size="5pt" fo:letter-spacing="-0.0047in" style:font-size-asian="5pt"/>
    </style:style>
    <style:style style:name="T1474" style:family="text">
      <style:text-properties fo:color="#000009" fo:font-size="5pt" fo:letter-spacing="0.0008in" fo:font-weight="bold" style:font-size-asian="5pt" style:font-weight-asian="bold"/>
    </style:style>
    <style:style style:name="T1475" style:family="text">
      <style:text-properties fo:color="#000009" fo:font-size="5pt" fo:letter-spacing="-0.0028in" fo:font-weight="bold" style:font-size-asian="5pt" style:font-weight-asian="bold"/>
    </style:style>
    <style:style style:name="T1476" style:family="text">
      <style:text-properties fo:color="#000009" fo:font-size="5pt" fo:letter-spacing="-0.0071in" style:font-size-asian="5pt"/>
    </style:style>
    <style:style style:name="T1477" style:family="text">
      <style:text-properties fo:color="#000009" fo:font-size="5pt" fo:letter-spacing="0.0008in" style:font-size-asian="5pt"/>
    </style:style>
    <style:style style:name="T1478" style:family="text">
      <style:text-properties fo:font-size="5pt" fo:letter-spacing="0.0091in" style:font-size-asian="5pt"/>
    </style:style>
    <style:style style:name="T1479" style:family="text">
      <style:text-properties fo:font-size="5pt" fo:letter-spacing="-0.0008in" style:font-size-asian="5pt"/>
    </style:style>
    <style:style style:name="T1480" style:family="text">
      <style:text-properties fo:font-size="5pt" fo:letter-spacing="-0.0083in" style:font-size-asian="5pt"/>
    </style:style>
    <style:style style:name="T1481" style:family="text">
      <style:text-properties fo:color="#000009" style:font-name="Verdana" fo:font-size="7.5pt" fo:letter-spacing="-0.0028in" style:font-size-asian="7.5pt" style:text-scale="105%"/>
    </style:style>
    <style:style style:name="T1482" style:family="text">
      <style:text-properties fo:color="#000009" style:font-name="Verdana" fo:font-size="7.5pt" fo:letter-spacing="-0.0047in" style:font-size-asian="7.5pt" style:text-scale="105%"/>
    </style:style>
    <style:style style:name="T1483" style:family="text">
      <style:text-properties style:font-name="Verdana" fo:font-size="7.5pt" fo:letter-spacing="-0.0098in" fo:font-weight="bold" style:font-size-asian="7.5pt" style:font-weight-asian="bold" style:text-scale="105%"/>
    </style:style>
    <style:style style:name="T1484" style:family="text">
      <style:text-properties style:font-name="Verdana" fo:font-size="7.5pt" fo:letter-spacing="0.0126in" fo:font-weight="bold" style:font-size-asian="7.5pt" style:font-weight-asian="bold"/>
    </style:style>
    <style:style style:name="T1485" style:family="text">
      <style:text-properties fo:letter-spacing="0.0555in"/>
    </style:style>
    <style:style style:name="T1486" style:family="text">
      <style:text-properties style:font-name="Verdana" fo:font-size="8.5pt" fo:letter-spacing="-0.0043in" style:font-size-asian="8.5pt"/>
    </style:style>
    <style:style style:name="T1487" style:family="text">
      <style:text-properties style:font-name="Verdana" fo:font-size="8.5pt" fo:letter-spacing="0.0555in" style:font-size-asian="8.5pt"/>
    </style:style>
    <style:style style:name="T1488" style:family="text">
      <style:text-properties style:font-name="Verdana" fo:font-size="8.5pt" fo:letter-spacing="0.028in" fo:font-weight="bold" style:font-size-asian="8.5pt" style:font-weight-asian="bold"/>
    </style:style>
    <style:style style:name="T1489" style:family="text">
      <style:text-properties style:font-name="Verdana" fo:font-size="8.5pt" fo:letter-spacing="0.028in" style:font-size-asian="8.5pt"/>
    </style:style>
    <style:style style:name="T1490" style:family="text">
      <style:text-properties style:font-name="Verdana" fo:font-size="8.5pt" fo:font-style="italic" fo:font-weight="bold" style:font-size-asian="8.5pt" style:font-style-asian="italic" style:font-weight-asian="bold"/>
    </style:style>
    <style:style style:name="T1491" style:family="text">
      <style:text-properties fo:letter-spacing="-0.0055in"/>
    </style:style>
    <style:style style:name="T1492" style:family="text">
      <style:text-properties style:font-name="Verdana" fo:font-size="8.5pt" fo:letter-spacing="-0.0075in" fo:font-weight="bold" style:font-size-asian="8.5pt" style:font-weight-asian="bold"/>
    </style:style>
    <style:style style:name="T1493" style:family="text">
      <style:text-properties style:font-name="Verdana" fo:font-size="8.5pt" fo:letter-spacing="-0.0055in" style:text-underline-style="solid" style:text-underline-width="auto" style:text-underline-color="font-color" fo:font-weight="bold" style:font-size-asian="8.5pt" style:font-weight-asian="bold"/>
    </style:style>
    <style:style style:name="T1494" style:family="text">
      <style:text-properties fo:letter-spacing="0.0555in" style:text-scale="150%"/>
    </style:style>
    <style:style style:name="T1495" style:family="text">
      <style:text-properties fo:letter-spacing="0.028in"/>
    </style:style>
    <style:style style:name="T1496" style:family="text">
      <style:text-properties style:font-name="Verdana" fo:font-size="8.5pt" fo:letter-spacing="0.0516in" style:font-size-asian="8.5pt"/>
    </style:style>
    <style:style style:name="T1497" style:family="text">
      <style:text-properties style:font-name="Verdana" fo:font-size="8.5pt" fo:letter-spacing="0.0528in" fo:font-weight="bold" style:font-size-asian="8.5pt" style:font-weight-asian="bold"/>
    </style:style>
    <style:style style:name="T1498" style:family="text">
      <style:text-properties style:font-name="Verdana" fo:font-size="8.5pt" fo:letter-spacing="0.052in" fo:font-weight="bold" style:font-size-asian="8.5pt" style:font-weight-asian="bold"/>
    </style:style>
    <style:style style:name="T1499" style:family="text">
      <style:text-properties fo:font-size="5pt" fo:letter-spacing="-0.0055in" style:font-size-asian="5pt"/>
    </style:style>
    <style:style style:name="T1500" style:family="text">
      <style:text-properties fo:font-size="5pt" fo:letter-spacing="-0.0047in" style:font-size-asian="5pt"/>
    </style:style>
    <style:style style:name="T1501" style:family="text">
      <style:text-properties fo:font-size="5pt" fo:letter-spacing="-0.0028in" style:font-size-asian="5pt"/>
    </style:style>
    <style:style style:name="T1502" style:family="text">
      <style:text-properties style:font-name="Verdana" fo:font-size="8.5pt" fo:letter-spacing="-0.0047in" fo:font-style="italic" fo:font-weight="bold" style:font-size-asian="8.5pt" style:font-style-asian="italic" style:font-weight-asian="bold"/>
    </style:style>
    <style:style style:name="T1503" style:family="text">
      <style:text-properties style:font-name="Verdana" fo:font-size="8.5pt" fo:letter-spacing="-0.0047in" fo:font-style="italic" style:font-size-asian="8.5pt" style:font-style-asian="italic"/>
    </style:style>
    <style:style style:name="T1504" style:family="text">
      <style:text-properties style:font-name="Verdana" fo:font-size="8.5pt" fo:letter-spacing="-0.0028in" fo:font-weight="bold" style:font-size-asian="8.5pt" style:font-weight-asian="bold"/>
    </style:style>
    <style:style style:name="T1505" style:family="text">
      <style:text-properties style:font-name="Verdana" fo:font-size="8.5pt" fo:letter-spacing="-0.002in" fo:font-weight="bold" style:font-size-asian="8.5pt" style:font-weight-asian="bold"/>
    </style:style>
    <style:style style:name="T1506" style:family="text">
      <style:text-properties style:font-name="Verdana" fo:font-size="8.5pt" fo:letter-spacing="-0.0102in" style:font-size-asian="8.5pt"/>
    </style:style>
    <style:style style:name="T1507" style:family="text">
      <style:text-properties style:font-name="Verdana" fo:font-size="8.5pt" fo:letter-spacing="-0.0098in" style:font-size-asian="8.5pt"/>
    </style:style>
    <style:style style:name="T1508" style:family="text">
      <style:text-properties fo:letter-spacing="-0.0102in"/>
    </style:style>
    <style:style style:name="T1509" style:family="text">
      <style:text-properties fo:letter-spacing="-0.0098in"/>
    </style:style>
    <style:style style:name="T1510" style:family="text">
      <style:text-properties style:font-name="Verdana" fo:font-size="8.5pt" fo:letter-spacing="0.002in" style:text-underline-style="solid" style:text-underline-width="auto" style:text-underline-color="font-color" fo:font-weight="bold" style:font-size-asian="8.5pt" style:font-weight-asian="bold"/>
    </style:style>
    <style:style style:name="T1511" style:family="text">
      <style:text-properties style:font-name="Verdana" fo:font-size="8.5pt" fo:letter-spacing="0.05in" style:font-size-asian="8.5pt"/>
    </style:style>
    <style:style style:name="T1512" style:family="text">
      <style:text-properties style:font-name="Verdana" fo:font-size="8.5pt" fo:letter-spacing="0.05in" fo:font-weight="bold" style:font-size-asian="8.5pt" style:font-weight-asian="bold"/>
    </style:style>
    <style:style style:name="T1513" style:family="text">
      <style:text-properties style:font-name="Verdana" fo:font-size="8.5pt" fo:letter-spacing="0.0508in" fo:font-weight="bold" style:font-size-asian="8.5pt" style:font-weight-asian="bold"/>
    </style:style>
    <style:style style:name="T1514" style:family="text">
      <style:text-properties fo:font-size="5pt" fo:letter-spacing="-0.002in" fo:font-weight="bold" style:font-size-asian="5pt" style:font-weight-asian="bold"/>
    </style:style>
    <style:style style:name="T1515" style:family="text">
      <style:text-properties style:font-name="Verdana" fo:font-size="8.5pt" fo:letter-spacing="0.0016in" style:font-size-asian="8.5pt"/>
    </style:style>
    <style:style style:name="T1516" style:family="text">
      <style:text-properties style:font-name="Verdana" fo:font-size="8.5pt" fo:letter-spacing="0.0008in" style:font-size-asian="8.5pt"/>
    </style:style>
    <style:style style:name="T1517" style:family="text">
      <style:text-properties style:font-name="Verdana" fo:font-size="8.5pt" fo:letter-spacing="0.002in" style:font-size-asian="8.5pt"/>
    </style:style>
    <style:style style:name="T1518" style:family="text">
      <style:text-properties style:font-name="Verdana" fo:font-size="8.5pt" fo:letter-spacing="0.0028in" style:font-size-asian="8.5pt"/>
    </style:style>
    <style:style style:name="T1519" style:family="text">
      <style:text-properties fo:letter-spacing="0.002in"/>
    </style:style>
    <style:style style:name="T1520" style:family="text">
      <style:text-properties style:font-name="Verdana" fo:font-size="8.5pt" fo:letter-spacing="0.0016in" fo:font-weight="bold" style:font-size-asian="8.5pt" style:font-weight-asian="bold"/>
    </style:style>
    <style:style style:name="T1521" style:family="text">
      <style:text-properties style:font-name="Verdana" fo:font-size="8.5pt" fo:letter-spacing="0.002in" fo:font-weight="bold" style:font-size-asian="8.5pt" style:font-weight-asian="bold"/>
    </style:style>
    <style:style style:name="T1522" style:family="text">
      <style:text-properties style:font-name="Verdana" fo:font-size="8.5pt" fo:letter-spacing="0.0028in" fo:font-weight="bold" style:font-size-asian="8.5pt" style:font-weight-asian="bold"/>
    </style:style>
    <style:style style:name="T1523" style:family="text">
      <style:text-properties style:font-name="Verdana" fo:font-size="8.5pt" fo:letter-spacing="-0.0047in" style:text-underline-style="solid" style:text-underline-width="auto" style:text-underline-color="font-color" fo:font-weight="bold" style:font-size-asian="8.5pt" style:font-weight-asian="bold"/>
    </style:style>
    <style:style style:name="T1524" style:family="text">
      <style:text-properties style:font-name="Verdana" fo:font-size="8.5pt" fo:letter-spacing="0.052in" style:font-size-asian="8.5pt"/>
    </style:style>
    <style:style style:name="T1525" style:family="text">
      <style:text-properties fo:font-size="5pt" fo:letter-spacing="-0.0043in" fo:font-weight="bold" style:font-size-asian="5pt" style:font-weight-asian="bold"/>
    </style:style>
    <style:style style:name="T1526" style:family="text">
      <style:text-properties style:font-name="Verdana" fo:font-size="8.5pt" fo:letter-spacing="-0.0016in" fo:font-style="italic" fo:font-weight="bold" style:font-size-asian="8.5pt" style:font-style-asian="italic" style:font-weight-asian="bold"/>
    </style:style>
    <style:style style:name="T1527" style:family="text">
      <style:text-properties style:font-name="Verdana" fo:font-size="8.5pt" fo:letter-spacing="-0.0008in" fo:font-style="italic" style:font-size-asian="8.5pt" style:font-style-asian="italic"/>
    </style:style>
    <style:style style:name="T1528" style:family="text">
      <style:text-properties fo:letter-spacing="-0.0047in"/>
    </style:style>
    <style:style style:name="T1529" style:family="text">
      <style:text-properties fo:letter-spacing="-0.0043in"/>
    </style:style>
    <style:style style:name="T1530" style:family="text">
      <style:text-properties fo:font-size="8pt" fo:letter-spacing="-0.0016in" fo:font-weight="bold" style:font-size-asian="8pt" style:font-weight-asian="bold"/>
    </style:style>
    <style:style style:name="T1531" style:family="text">
      <style:text-properties fo:letter-spacing="0.0161in"/>
    </style:style>
    <style:style style:name="T1532" style:family="text">
      <style:text-properties fo:letter-spacing="0.0209in"/>
    </style:style>
    <style:style style:name="T1533" style:family="text">
      <style:text-properties fo:letter-spacing="0.0201in"/>
    </style:style>
    <style:style style:name="T1534" style:family="text">
      <style:text-properties fo:color="#000008"/>
    </style:style>
    <style:style style:name="T1535" style:family="text">
      <style:text-properties fo:color="#000008" fo:letter-spacing="0.0173in"/>
    </style:style>
    <style:style style:name="T1536" style:family="text">
      <style:text-properties fo:color="#000008" fo:letter-spacing="0.0165in"/>
    </style:style>
    <style:style style:name="T1537" style:family="text">
      <style:text-properties fo:letter-spacing="0.0173in"/>
    </style:style>
    <style:style style:name="T1538" style:family="text">
      <style:text-properties fo:letter-spacing="0.0165in"/>
    </style:style>
    <style:style style:name="T1539" style:family="text">
      <style:text-properties fo:letter-spacing="0.0181in"/>
    </style:style>
    <style:style style:name="T1540" style:family="text">
      <style:text-properties fo:letter-spacing="0.0035in"/>
    </style:style>
    <style:style style:name="T1541" style:family="text">
      <style:text-properties fo:letter-spacing="0.0043in"/>
    </style:style>
    <style:style style:name="T1542" style:family="text">
      <style:text-properties fo:letter-spacing="0.0055in"/>
    </style:style>
    <style:style style:name="T1543" style:family="text">
      <style:text-properties fo:letter-spacing="0.0028in"/>
    </style:style>
    <style:style style:name="T1544" style:family="text">
      <style:text-properties fo:font-size="8pt" fo:font-weight="bold" style:font-size-asian="8pt" style:font-weight-asian="bold" style:text-scale="105%"/>
    </style:style>
    <style:style style:name="T1545" style:family="text">
      <style:text-properties fo:font-size="8pt" fo:letter-spacing="-0.0016in" fo:font-weight="bold" style:font-size-asian="8pt" style:font-weight-asian="bold" style:text-scale="105%"/>
    </style:style>
    <style:style style:name="T1546" style:family="text">
      <style:text-properties fo:font-size="8pt" fo:letter-spacing="-0.0035in" fo:font-weight="bold" style:font-size-asian="8pt" style:font-weight-asian="bold" style:text-scale="105%"/>
    </style:style>
    <style:style style:name="T1547" style:family="text">
      <style:text-properties fo:font-size="8pt" fo:letter-spacing="-0.0016in" style:font-size-asian="8pt" style:text-scale="105%"/>
    </style:style>
    <style:style style:name="T1548" style:family="text">
      <style:text-properties fo:font-size="8pt" fo:letter-spacing="-0.0043in" style:font-size-asian="8pt" style:text-scale="105%"/>
    </style:style>
    <style:style style:name="T1549" style:family="text">
      <style:text-properties fo:font-size="8pt" fo:letter-spacing="-0.0035in" style:font-size-asian="8pt" style:text-scale="105%"/>
    </style:style>
    <style:style style:name="T1550" style:family="text">
      <style:text-properties fo:font-weight="bold" style:font-weight-asian="bold" style:text-scale="105%"/>
    </style:style>
    <style:style style:name="T1551" style:family="text">
      <style:text-properties style:text-scale="105%"/>
    </style:style>
    <style:style style:name="T1552" style:family="text">
      <style:text-properties fo:letter-spacing="-0.0008in" style:text-scale="105%"/>
    </style:style>
    <style:style style:name="T1553" style:family="text">
      <style:text-properties fo:letter-spacing="-0.0016in" style:text-scale="105%"/>
    </style:style>
    <style:style style:name="T1554" style:family="text">
      <style:text-properties fo:letter-spacing="-0.0075in" style:text-scale="105%"/>
    </style:style>
    <style:style style:name="T1555" style:family="text">
      <style:text-properties fo:letter-spacing="-0.0063in" style:text-scale="105%"/>
    </style:style>
    <style:style style:name="T1556" style:family="text">
      <style:text-properties fo:letter-spacing="-0.0055in" style:text-scale="105%"/>
    </style:style>
    <style:style style:name="T1557" style:family="text">
      <style:text-properties fo:letter-spacing="-0.0035in" style:text-scale="105%"/>
    </style:style>
    <style:style style:name="T1558" style:family="text">
      <style:text-properties fo:font-size="8pt" fo:letter-spacing="-0.0083in" fo:font-weight="bold" style:font-size-asian="8pt" style:font-weight-asian="bold" style:text-scale="105%"/>
    </style:style>
    <style:style style:name="T1559" style:family="text">
      <style:text-properties fo:font-size="8pt" style:font-size-asian="8pt" style:text-scale="105%"/>
    </style:style>
    <style:style style:name="T1560" style:family="text">
      <style:text-properties fo:font-size="8pt" fo:letter-spacing="-0.0083in" style:font-size-asian="8pt" style:text-scale="105%"/>
    </style:style>
    <style:style style:name="T1561" style:family="text">
      <style:text-properties fo:font-size="8pt" fo:letter-spacing="-0.0075in" style:font-size-asian="8pt" style:text-scale="105%"/>
    </style:style>
    <style:style style:name="T1562" style:family="text">
      <style:text-properties fo:font-size="8pt" fo:font-weight="bold" style:font-size-asian="8pt" style:font-weight-asian="bold"/>
    </style:style>
    <style:style style:name="T1563" style:family="text">
      <style:text-properties fo:font-size="8pt" fo:letter-spacing="-0.002in" fo:font-weight="bold" style:font-size-asian="8pt" style:font-weight-asian="bold"/>
    </style:style>
    <style:style style:name="T1564" style:family="text">
      <style:text-properties fo:font-size="8pt" fo:letter-spacing="-0.0063in" fo:font-weight="bold" style:font-size-asian="8pt" style:font-weight-asian="bold"/>
    </style:style>
    <style:style style:name="T1565" style:family="text">
      <style:text-properties fo:font-size="8pt" fo:letter-spacing="0.0035in" fo:font-weight="bold" style:font-size-asian="8pt" style:font-weight-asian="bold"/>
    </style:style>
    <style:style style:name="T1566" style:family="text">
      <style:text-properties fo:font-size="8pt" fo:letter-spacing="-0.0016in" style:font-size-asian="8pt"/>
    </style:style>
    <style:style style:name="T1567" style:family="text">
      <style:text-properties fo:font-size="8pt" fo:letter-spacing="0.0154in" fo:font-weight="bold" style:font-size-asian="8pt" style:font-weight-asian="bold"/>
    </style:style>
    <style:style style:name="T1568" style:family="text">
      <style:text-properties fo:color="#231f20" style:font-name="Source Sans Pro" fo:font-size="11pt" style:font-size-asian="11pt"/>
    </style:style>
    <style:style style:name="T1569" style:family="text">
      <style:text-properties fo:color="#231f20" style:font-name="Source Sans Pro" fo:font-size="11pt" fo:letter-spacing="-0.0008in" style:font-size-asian="11pt"/>
    </style:style>
    <style:style style:name="T1570" style:family="text">
      <style:text-properties fo:color="#231f20" style:font-name="Source Sans Pro" fo:font-size="11pt" fo:letter-spacing="-0.0063in" style:font-size-asian="11pt"/>
    </style:style>
    <style:style style:name="T1571" style:family="text">
      <style:text-properties fo:color="#231f20" style:font-name="Source Sans Pro" fo:font-size="11pt" fo:letter-spacing="-0.002in" style:font-size-asian="11pt"/>
    </style:style>
    <style:style style:name="T1572" style:family="text">
      <style:text-properties fo:color="#231f20" style:font-name="Source Sans Pro" fo:font-size="11pt" fo:letter-spacing="-0.0016in" style:font-size-asian="11pt"/>
    </style:style>
    <style:style style:name="T1573" style:family="text">
      <style:text-properties fo:color="#231f20" style:font-name="Source Sans Pro" fo:font-size="11pt" fo:font-weight="bold" style:font-size-asian="11pt" style:font-weight-asian="bold"/>
    </style:style>
    <style:style style:name="T1574" style:family="text">
      <style:text-properties fo:color="#231f20" style:font-name="Source Sans Pro" fo:font-size="11pt" fo:letter-spacing="-0.0016in" fo:font-weight="bold" style:font-size-asian="11pt" style:font-weight-asian="bold"/>
    </style:style>
    <style:style style:name="T1575" style:family="text">
      <style:text-properties fo:color="#231f20" style:font-name="Source Sans Pro" fo:font-size="11pt" fo:letter-spacing="-0.0035in" fo:font-weight="bold" style:font-size-asian="11pt" style:font-weight-asian="bold"/>
    </style:style>
    <style:style style:name="T1576" style:family="text">
      <style:text-properties fo:color="#231f20" style:font-name="Source Sans Pro" fo:font-size="11pt" fo:letter-spacing="-0.0075in" fo:font-weight="bold" style:font-size-asian="11pt" style:font-weight-asian="bold"/>
    </style:style>
    <style:style style:name="T1577" style:family="text">
      <style:text-properties fo:color="#070707"/>
    </style:style>
    <style:style style:name="T1578" style:family="text">
      <style:text-properties fo:color="#070707" fo:letter-spacing="0.0189in"/>
    </style:style>
    <style:style style:name="T1579" style:family="text">
      <style:text-properties fo:color="#2f2f2f"/>
    </style:style>
    <style:style style:name="T1580" style:family="text">
      <style:text-properties fo:color="#070707" fo:letter-spacing="-0.0016in"/>
    </style:style>
    <style:style style:name="T1581" style:family="text">
      <style:text-properties fo:color="#070707" fo:letter-spacing="0.028in"/>
    </style:style>
    <style:style style:name="T1582" style:family="text">
      <style:text-properties fo:color="#070707" fo:font-weight="bold" style:font-weight-asian="bold"/>
    </style:style>
    <style:style style:name="T1583" style:family="text">
      <style:text-properties fo:color="#070707" fo:letter-spacing="0.028in" fo:font-weight="bold" style:font-weight-asian="bold"/>
    </style:style>
    <style:style style:name="T1584" style:family="text">
      <style:text-properties fo:color="#070707" style:text-position="6% 100%" style:font-name="Times New Roman" fo:letter-spacing="0.0083in"/>
    </style:style>
    <style:style style:name="T1585" style:family="text">
      <style:text-properties fo:color="#070707" fo:letter-spacing="0.0126in" fo:font-weight="bold" style:font-weight-asian="bold"/>
    </style:style>
    <style:style style:name="T1586" style:family="text">
      <style:text-properties fo:color="#070707" fo:letter-spacing="0.0146in" fo:font-weight="bold" style:font-weight-asian="bold"/>
    </style:style>
    <style:style style:name="T1587" style:family="text">
      <style:text-properties fo:color="#070707" fo:letter-spacing="0.0138in" fo:font-weight="bold" style:font-weight-asian="bold"/>
    </style:style>
    <style:style style:name="T1588" style:family="text">
      <style:text-properties fo:color="#070707" fo:letter-spacing="0.0154in" fo:font-weight="bold" style:font-weight-asian="bold"/>
    </style:style>
    <style:style style:name="T1589" style:family="text">
      <style:text-properties fo:color="#070707" fo:letter-spacing="-0.0016in" fo:font-weight="bold" style:font-weight-asian="bold"/>
    </style:style>
    <style:style style:name="T1590" style:family="text">
      <style:text-properties fo:color="#070707" fo:letter-spacing="-0.0071in" fo:font-weight="bold" style:font-weight-asian="bold"/>
    </style:style>
    <style:style style:name="T1591" style:family="text">
      <style:text-properties fo:color="#070707" style:text-position="6% 100%" style:font-name="Times New Roman" fo:letter-spacing="0.028in"/>
    </style:style>
    <style:style style:name="T1592" style:family="text">
      <style:text-properties fo:color="#070707" fo:letter-spacing="0.0134in" fo:font-weight="bold" style:font-weight-asian="bold"/>
    </style:style>
    <style:style style:name="T1593" style:family="text">
      <style:text-properties fo:color="#070707" fo:letter-spacing="0.0118in" fo:font-weight="bold" style:font-weight-asian="bold"/>
    </style:style>
    <style:style style:name="T1594" style:family="text">
      <style:text-properties fo:color="#070707" fo:letter-spacing="0.0083in" fo:font-weight="bold" style:font-weight-asian="bold"/>
    </style:style>
    <style:style style:name="T1595" style:family="text">
      <style:text-properties fo:color="#070707" fo:letter-spacing="0.0091in" fo:font-weight="bold" style:font-weight-asian="bold"/>
    </style:style>
    <style:style style:name="T1596" style:family="text">
      <style:text-properties fo:color="#070707" fo:letter-spacing="-0.0008in" fo:font-weight="bold" style:font-weight-asian="bold"/>
    </style:style>
    <style:style style:name="T1597" style:family="text">
      <style:text-properties fo:color="#070707" fo:letter-spacing="0.0102in" fo:font-weight="bold" style:font-weight-asian="bold"/>
    </style:style>
    <style:style style:name="T1598" style:family="text">
      <style:text-properties fo:color="#070707" fo:letter-spacing="0.011in" fo:font-weight="bold" style:font-weight-asian="bold"/>
    </style:style>
    <style:style style:name="T1599" style:family="text">
      <style:text-properties fo:color="#070707" fo:letter-spacing="0.022in"/>
    </style:style>
    <style:style style:name="T1600" style:family="text">
      <style:text-properties fo:color="#070707" fo:letter-spacing="0.0138in"/>
    </style:style>
    <style:style style:name="T1601" style:family="text">
      <style:text-properties fo:color="#070707" fo:letter-spacing="0.0252in"/>
    </style:style>
    <style:style style:name="T1602" style:family="text">
      <style:text-properties fo:color="#070707" fo:letter-spacing="0.0154in"/>
    </style:style>
    <style:style style:name="T1603" style:family="text">
      <style:text-properties fo:color="#070707" fo:letter-spacing="0.0244in"/>
    </style:style>
    <style:style style:name="T1604" style:family="text">
      <style:text-properties fo:color="#414141" fo:font-weight="bold" style:font-weight-asian="bold"/>
    </style:style>
    <style:style style:name="T1605" style:family="text">
      <style:text-properties fo:color="#070707" fo:letter-spacing="0.0161in"/>
    </style:style>
    <style:style style:name="T1606" style:family="text">
      <style:text-properties fo:color="#070707" fo:letter-spacing="0.0146in"/>
    </style:style>
    <style:style style:name="T1607" style:family="text">
      <style:text-properties fo:color="#070707" fo:letter-spacing="-0.0035in"/>
    </style:style>
    <style:style style:name="T1608" style:family="text">
      <style:text-properties fo:color="#070707" fo:letter-spacing="-0.0055in"/>
    </style:style>
    <style:style style:name="T1609" style:family="text">
      <style:text-properties fo:color="#070707" style:text-position="13% 100%" style:font-name="Times New Roman" fo:letter-spacing="0.028in"/>
    </style:style>
    <style:style style:name="T1610" style:family="text">
      <style:text-properties fo:color="#1a1a1a"/>
    </style:style>
    <style:style style:name="T1611" style:family="text">
      <style:text-properties fo:color="#070707" fo:letter-spacing="0.0236in"/>
    </style:style>
    <style:style style:name="T1612" style:family="text">
      <style:text-properties fo:color="#070707" fo:letter-spacing="0.0165in"/>
    </style:style>
    <style:style style:name="T1613" style:family="text">
      <style:text-properties fo:color="#070707" fo:letter-spacing="0.0217in"/>
    </style:style>
    <style:style style:name="T1614" style:family="text">
      <style:text-properties fo:color="#070707" fo:letter-spacing="0.0118in"/>
    </style:style>
    <style:style style:name="T1615" style:family="text">
      <style:text-properties fo:color="#070707" fo:letter-spacing="0.0134in"/>
    </style:style>
    <style:style style:name="T1616" style:family="text">
      <style:text-properties fo:color="#070707" fo:letter-spacing="0.0102in"/>
    </style:style>
    <style:style style:name="T1617" style:family="text">
      <style:text-properties fo:color="#070707" fo:letter-spacing="0.0075in"/>
    </style:style>
    <style:style style:name="T1618" style:family="text">
      <style:text-properties fo:color="#070707" fo:letter-spacing="0.0091in"/>
    </style:style>
    <style:style style:name="T1619" style:family="text">
      <style:text-properties fo:color="#070707" fo:letter-spacing="0.0063in"/>
    </style:style>
    <style:style style:name="T1620" style:family="text">
      <style:text-properties fo:color="#070707" fo:letter-spacing="-0.0008in"/>
    </style:style>
    <style:style style:name="T1621" style:family="text">
      <style:text-properties fo:color="#2f2f2f" fo:letter-spacing="-0.0083in"/>
    </style:style>
    <style:style style:name="T1622" style:family="text">
      <style:text-properties fo:color="#070707" fo:letter-spacing="0.0193in"/>
    </style:style>
    <style:style style:name="T1623" style:family="text">
      <style:text-properties fo:color="#070707" fo:letter-spacing="0.0228in"/>
    </style:style>
    <style:style style:name="T1624" style:family="text">
      <style:text-properties fo:color="#070707" fo:letter-spacing="0.0173in"/>
    </style:style>
    <style:style style:name="T1625" style:family="text">
      <style:text-properties fo:color="#070707" fo:letter-spacing="0.0181in"/>
    </style:style>
    <style:style style:name="T1626" style:family="text">
      <style:text-properties fo:color="#070707" fo:letter-spacing="0.0209in"/>
    </style:style>
    <style:style style:name="T1627" style:family="text">
      <style:text-properties fo:color="#070707" fo:letter-spacing="0.0201in"/>
    </style:style>
    <style:style style:name="T1628" style:family="text">
      <style:text-properties fo:color="#414141"/>
    </style:style>
    <style:style style:name="T1629" style:family="text">
      <style:text-properties fo:color="#070707" fo:letter-spacing="0.0126in"/>
    </style:style>
    <style:style style:name="T1630" style:family="text">
      <style:text-properties fo:color="#414141" fo:letter-spacing="-0.0071in"/>
    </style:style>
    <style:style style:name="T1631" style:family="text">
      <style:text-properties fo:color="#414141" fo:letter-spacing="-0.0043in"/>
    </style:style>
    <style:style style:name="T1632" style:family="text">
      <style:text-properties fo:color="#070707" fo:letter-spacing="-0.002in"/>
    </style:style>
    <style:style style:name="T1633" style:family="text">
      <style:text-properties fo:color="#070707" fo:letter-spacing="-0.0047in"/>
    </style:style>
    <style:style style:name="T1634" style:family="text">
      <style:text-properties fo:color="#070707" style:font-name="Times New Roman" fo:letter-spacing="0.0083in"/>
    </style:style>
    <style:style style:name="T1635" style:family="text">
      <style:text-properties fo:color="#070707" fo:letter-spacing="0.0555in"/>
    </style:style>
    <style:style style:name="T1636" style:family="text">
      <style:text-properties fo:color="#1c1c1c"/>
    </style:style>
    <style:style style:name="T1637" style:family="text">
      <style:text-properties fo:color="#070707" fo:letter-spacing="-0.0028in"/>
    </style:style>
    <style:style style:name="T1638" style:family="text">
      <style:text-properties fo:color="#070707" fo:letter-spacing="0.0264in"/>
    </style:style>
    <style:style style:name="T1639" style:family="text">
      <style:text-properties fo:color="#070707" fo:letter-spacing="0.011in"/>
    </style:style>
    <style:style style:name="T1640" style:family="text">
      <style:text-properties fo:color="#070707" fo:letter-spacing="0.0417in" style:text-scale="150%"/>
    </style:style>
    <style:style style:name="T1641" style:family="text">
      <style:text-properties fo:color="#070707" fo:letter-spacing="0.0516in"/>
    </style:style>
    <style:style style:name="T1642" style:family="text">
      <style:text-properties fo:color="#070707" fo:letter-spacing="0.0465in"/>
    </style:style>
    <style:style style:name="T1643" style:family="text">
      <style:text-properties fo:color="#070707" fo:letter-spacing="0.0543in"/>
    </style:style>
    <style:style style:name="T1644" style:family="text">
      <style:text-properties fo:color="#070707" fo:letter-spacing="0.0382in"/>
    </style:style>
    <style:style style:name="T1645" style:family="text">
      <style:text-properties fo:color="#070707" fo:letter-spacing="0.052in"/>
    </style:style>
    <style:style style:name="T1646" style:family="text">
      <style:text-properties fo:color="#070707" fo:letter-spacing="0.0417in"/>
    </style:style>
    <style:style style:name="T1647" style:family="text">
      <style:text-properties fo:color="#070707" fo:letter-spacing="0.0398in"/>
    </style:style>
    <style:style style:name="T1648" style:family="text">
      <style:text-properties fo:color="#070707" fo:letter-spacing="0.0445in"/>
    </style:style>
    <style:style style:name="T1649" style:family="text">
      <style:text-properties fo:color="#070707" fo:letter-spacing="0.0409in"/>
    </style:style>
    <style:style style:name="T1650" style:family="text">
      <style:text-properties fo:color="#070707" fo:letter-spacing="0.0366in"/>
    </style:style>
    <style:style style:name="T1651" style:family="text">
      <style:text-properties fo:color="#070707" fo:letter-spacing="0.0307in"/>
    </style:style>
    <style:style style:name="T1652" style:family="text">
      <style:text-properties fo:color="#070707" fo:letter-spacing="0.0299in"/>
    </style:style>
    <style:style style:name="T1653" style:family="text">
      <style:text-properties fo:color="#070707" fo:letter-spacing="0.0346in"/>
    </style:style>
    <style:style style:name="T1654" style:family="text">
      <style:text-properties fo:color="#2d2d2d"/>
    </style:style>
    <style:style style:name="T1655" style:family="text">
      <style:text-properties fo:color="#070707" fo:letter-spacing="-0.0043in"/>
    </style:style>
    <style:style style:name="T1656" style:family="text">
      <style:text-properties fo:color="#070707" fo:letter-spacing="0.0272in"/>
    </style:style>
    <style:style style:name="T1657" style:family="text">
      <style:text-properties fo:color="#070707" fo:letter-spacing="0.0098in"/>
    </style:style>
    <style:style style:name="T1658" style:family="text">
      <style:text-properties fo:color="#070707" fo:letter-spacing="-0.002in" style:text-scale="105%"/>
    </style:style>
    <style:style style:name="T1659" style:family="text">
      <style:text-properties fo:color="#070707" fo:letter-spacing="-0.0063in" style:text-scale="105%"/>
    </style:style>
    <style:style style:name="T1660" style:family="text">
      <style:text-properties fo:color="#070707" fo:letter-spacing="-0.0043in" style:text-scale="105%"/>
    </style:style>
    <style:style style:name="T1661" style:family="text">
      <style:text-properties fo:color="#070707" fo:letter-spacing="-0.0008in" style:text-scale="105%"/>
    </style:style>
    <style:style style:name="T1662" style:family="text">
      <style:text-properties fo:color="#3b3b3b" style:text-scale="105%"/>
    </style:style>
    <style:style style:name="T1663" style:family="text">
      <style:text-properties fo:color="#3b3b3b" fo:letter-spacing="-0.0035in" style:text-scale="105%"/>
    </style:style>
    <style:style style:name="T1664" style:family="text">
      <style:text-properties fo:color="#070707" fo:letter-spacing="-0.0055in" style:text-scale="105%"/>
    </style:style>
    <style:style style:name="T1665" style:family="text">
      <style:text-properties fo:color="#070707" fo:letter-spacing="-0.0028in" style:text-scale="105%"/>
    </style:style>
    <style:style style:name="T1666" style:family="text">
      <style:text-properties fo:color="#070707" fo:letter-spacing="-0.0016in" style:text-scale="105%"/>
    </style:style>
    <style:style style:name="T1667" style:family="text">
      <style:text-properties fo:color="#070707" fo:letter-spacing="-0.0047in" style:text-scale="105%"/>
    </style:style>
    <style:style style:name="T1668" style:family="text">
      <style:text-properties fo:color="#070707" fo:letter-spacing="-0.0071in" style:text-scale="105%"/>
    </style:style>
    <style:style style:name="T1669" style:family="text">
      <style:text-properties fo:color="#070707" fo:letter-spacing="-0.0075in" style:text-scale="105%"/>
    </style:style>
    <style:style style:name="T1670" style:family="text">
      <style:text-properties fo:color="#070707" fo:letter-spacing="-0.0083in" style:text-scale="105%"/>
    </style:style>
    <style:style style:name="T1671" style:family="text">
      <style:text-properties fo:color="#070707" fo:letter-spacing="-0.0035in" style:text-scale="105%"/>
    </style:style>
    <style:style style:name="T1672" style:family="text">
      <style:text-properties fo:color="#070707" fo:letter-spacing="0.0071in" style:text-scale="105%"/>
    </style:style>
    <style:style style:name="T1673" style:family="text">
      <style:text-properties fo:color="#3b3b3b" fo:letter-spacing="-0.0047in" style:text-scale="105%"/>
    </style:style>
    <style:style style:name="T1674" style:family="text">
      <style:text-properties fo:color="#070707" style:text-position="13% 100%" style:text-scale="105%"/>
    </style:style>
    <style:style style:name="T1675" style:family="text">
      <style:text-properties fo:color="#070707" style:text-position="13% 100%" fo:letter-spacing="-0.0035in" style:text-scale="105%"/>
    </style:style>
    <style:style style:name="T1676" style:family="text">
      <style:text-properties fo:color="#070707" style:text-position="13% 100%" fo:letter-spacing="-0.002in" style:text-scale="105%"/>
    </style:style>
    <style:style style:name="T1677" style:family="text">
      <style:text-properties fo:color="#070707" style:text-position="13% 100%" fo:letter-spacing="-0.0047in" style:text-scale="105%"/>
    </style:style>
    <style:style style:name="T1678" style:family="text">
      <style:text-properties fo:color="#070707" style:text-position="13% 100%" fo:letter-spacing="-0.0055in" style:text-scale="105%"/>
    </style:style>
    <style:style style:name="T1679" style:family="text">
      <style:text-properties fo:color="#070707" fo:letter-spacing="-0.0071in" fo:font-weight="bold" style:font-weight-asian="bold" style:text-scale="105%"/>
    </style:style>
    <style:style style:name="T1680" style:family="text">
      <style:text-properties fo:color="#070707" fo:letter-spacing="-0.002in" fo:font-weight="bold" style:font-weight-asian="bold" style:text-scale="105%"/>
    </style:style>
    <style:style style:name="T1681" style:family="text">
      <style:text-properties fo:color="#070707" fo:letter-spacing="-0.0083in" fo:font-weight="bold" style:font-weight-asian="bold" style:text-scale="105%"/>
    </style:style>
    <style:style style:name="T1682" style:family="text">
      <style:text-properties fo:color="#070707" fo:letter-spacing="-0.0047in" fo:font-weight="bold" style:font-weight-asian="bold" style:text-scale="105%"/>
    </style:style>
    <style:style style:name="T1683" style:family="text">
      <style:text-properties fo:color="#3b3b3b" fo:letter-spacing="-0.0028in" style:text-scale="105%"/>
    </style:style>
    <style:style style:name="T1684" style:family="text">
      <style:text-properties fo:color="#070707" fo:letter-spacing="0.0555in" style:text-scale="105%"/>
    </style:style>
    <style:style style:name="T1685" style:family="text">
      <style:text-properties fo:color="#231f20" style:font-name="Source Sans Pro" fo:letter-spacing="-0.0043in"/>
    </style:style>
    <style:style style:name="T1686" style:family="text">
      <style:text-properties fo:color="#231f20" style:font-name="Source Sans Pro" fo:letter-spacing="-0.0035in"/>
    </style:style>
    <style:style style:name="T1687" style:family="text">
      <style:text-properties style:font-name="Calibri1" fo:font-size="8pt" fo:font-weight="bold" style:font-size-asian="8pt" style:font-weight-asian="bold"/>
    </style:style>
    <style:style style:name="T1688" style:family="text">
      <style:text-properties style:font-name="Calibri1" fo:font-size="8pt" fo:letter-spacing="0.028in" fo:font-weight="bold" style:font-size-asian="8pt" style:font-weight-asian="bold"/>
    </style:style>
    <style:style style:name="T1689" style:family="text">
      <style:text-properties style:font-name="Calibri1" fo:font-size="8pt" style:font-size-asian="8pt"/>
    </style:style>
    <style:style style:name="T1690" style:family="text">
      <style:text-properties style:font-name="Calibri1" fo:font-size="8pt" fo:letter-spacing="0.028in" style:font-size-asian="8pt"/>
    </style:style>
    <style:style style:name="T1691" style:family="text">
      <style:text-properties style:font-name="Calibri1" fo:font-size="8pt" fo:letter-spacing="0.0173in" style:font-size-asian="8pt"/>
    </style:style>
    <style:style style:name="T1692" style:family="text">
      <style:text-properties style:font-name="Calibri1" fo:font-size="8pt" style:text-underline-style="solid" style:text-underline-width="auto" style:text-underline-color="font-color" fo:font-weight="bold" style:font-size-asian="8pt" style:font-weight-asian="bold"/>
    </style:style>
    <style:style style:name="T1693" style:family="text">
      <style:text-properties style:font-name="Calibri1" fo:font-size="8pt" style:text-underline-style="none" style:font-size-asian="8pt"/>
    </style:style>
    <style:style style:name="T1694" style:family="text">
      <style:text-properties style:font-name="Calibri1" fo:font-size="8pt" fo:letter-spacing="0.028in" style:text-underline-style="none" style:font-size-asian="8pt"/>
    </style:style>
    <style:style style:name="T1695" style:family="text">
      <style:text-properties style:font-name="Calibri1" fo:font-size="8pt" fo:letter-spacing="0.028in" style:text-underline-style="none" fo:font-weight="bold" style:font-size-asian="8pt" style:font-weight-asian="bold"/>
    </style:style>
    <style:style style:name="T1696" style:family="text">
      <style:text-properties style:font-name="Calibri1" fo:font-size="8pt" fo:letter-spacing="0.028in" style:text-underline-style="solid" style:text-underline-width="auto" style:text-underline-color="font-color" fo:font-weight="bold" style:font-size-asian="8pt" style:font-weight-asian="bold"/>
    </style:style>
    <style:style style:name="T1697" style:family="text">
      <style:text-properties style:font-name="Calibri1" fo:font-size="8pt" fo:letter-spacing="0.0091in" style:text-underline-style="none" style:font-size-asian="8pt"/>
    </style:style>
    <style:style style:name="T1698" style:family="text">
      <style:text-properties style:font-name="Calibri1" fo:font-size="8pt" fo:letter-spacing="0.0555in" style:text-underline-style="none" style:font-size-asian="8pt"/>
    </style:style>
    <style:style style:name="T1699" style:family="text">
      <style:text-properties style:font-name="Calibri1" fo:font-size="8pt" fo:letter-spacing="0.0098in" style:text-underline-style="none" style:font-size-asian="8pt"/>
    </style:style>
    <style:style style:name="T1700" style:family="text">
      <style:text-properties style:font-name="Times New Roman"/>
    </style:style>
    <style:style style:name="T1701" style:family="text">
      <style:text-properties style:font-name="Times New Roman" fo:letter-spacing="0.0091in"/>
    </style:style>
    <style:style style:name="T1702" style:family="text">
      <style:text-properties style:font-name="Times New Roman" fo:letter-spacing="0.0098in"/>
    </style:style>
    <style:style style:name="T1703" style:family="text">
      <style:text-properties style:font-name="Times New Roman" fo:letter-spacing="-0.0016in"/>
    </style:style>
    <style:style style:name="T1704" style:family="text">
      <style:text-properties style:font-name="Times New Roman" fo:font-size="8.5pt" style:font-size-asian="8.5pt" style:text-scale="105%"/>
    </style:style>
    <style:style style:name="T1705" style:family="text">
      <style:text-properties style:font-name="Times New Roman" fo:font-size="8.5pt" fo:letter-spacing="-0.0071in" style:font-size-asian="8.5pt" style:text-scale="105%"/>
    </style:style>
    <style:style style:name="T1706" style:family="text">
      <style:text-properties style:font-name="Times New Roman" fo:font-size="8.5pt" fo:letter-spacing="-0.0075in" style:font-size-asian="8.5pt" style:text-scale="105%"/>
    </style:style>
    <style:style style:name="T1707" style:family="text">
      <style:text-properties style:font-name="Times New Roman" fo:font-size="8.5pt" fo:letter-spacing="-0.0016in" style:font-size-asian="8.5pt" style:text-scale="105%"/>
    </style:style>
    <style:style style:name="T1708" style:family="text">
      <style:text-properties style:font-name="Times New Roman" fo:font-size="8.5pt" style:font-size-asian="8.5pt"/>
    </style:style>
    <style:style style:name="T1709" style:family="text">
      <style:text-properties style:font-name="Times New Roman" fo:font-size="8.5pt" fo:letter-spacing="0.011in" style:font-size-asian="8.5pt"/>
    </style:style>
    <style:style style:name="T1710" style:family="text">
      <style:text-properties style:font-name="Times New Roman" fo:font-size="8.5pt" fo:letter-spacing="0.0118in" style:font-size-asian="8.5pt"/>
    </style:style>
    <style:style style:name="T1711" style:family="text">
      <style:text-properties style:font-name="Times New Roman" fo:font-size="8.5pt" fo:letter-spacing="-0.0016in" style:font-size-asian="8.5pt"/>
    </style:style>
    <style:style style:name="T1712" style:family="text">
      <style:text-properties style:font-name="Times New Roman" fo:font-size="8.5pt" fo:letter-spacing="-0.0028in" style:font-size-asian="8.5pt" style:text-scale="105%"/>
    </style:style>
    <style:style style:name="T1713" style:family="text">
      <style:text-properties fo:color="#000009" fo:letter-spacing="-0.0016in" style:text-underline-style="solid" style:text-underline-width="auto" style:text-underline-color="#000009"/>
    </style:style>
    <style:style style:name="T1714" style:family="text">
      <style:text-properties fo:color="#000009" fo:letter-spacing="-0.0047in" style:text-underline-style="solid" style:text-underline-width="auto" style:text-underline-color="#000009"/>
    </style:style>
    <style:style style:name="T1715" style:family="text">
      <style:text-properties fo:color="#000009" fo:letter-spacing="-0.0043in" style:text-underline-style="solid" style:text-underline-width="auto" style:text-underline-color="#000009"/>
    </style:style>
    <style:style style:name="T1716" style:family="text">
      <style:text-properties style:font-name="Times New Roman" fo:font-size="8pt" fo:font-weight="bold" style:font-size-asian="8pt" style:font-weight-asian="bold" style:text-scale="105%"/>
    </style:style>
    <style:style style:name="T1717" style:family="text">
      <style:text-properties style:font-name="Times New Roman" fo:font-size="8pt" fo:letter-spacing="-0.0071in" fo:font-weight="bold" style:font-size-asian="8pt" style:font-weight-asian="bold" style:text-scale="105%"/>
    </style:style>
    <style:style style:name="T1718" style:family="text">
      <style:text-properties style:font-name="Times New Roman" fo:font-size="8pt" fo:letter-spacing="-0.0063in" fo:font-weight="bold" style:font-size-asian="8pt" style:font-weight-asian="bold" style:text-scale="105%"/>
    </style:style>
    <style:style style:name="T1719" style:family="text">
      <style:text-properties style:font-name="Times New Roman" fo:font-size="8pt" fo:letter-spacing="-0.0016in" fo:font-weight="bold" style:font-size-asian="8pt" style:font-weight-asian="bold" style:text-scale="105%"/>
    </style:style>
    <style:style style:name="T1720" style:family="text">
      <style:text-properties fo:color="#000009" fo:font-size="8pt" style:font-size-asian="8pt" style:text-scale="105%"/>
    </style:style>
    <style:style style:name="T1721" style:family="text">
      <style:text-properties style:font-name="Times New Roman" fo:font-size="8pt" fo:letter-spacing="-0.0028in" fo:font-weight="bold" style:font-size-asian="8pt" style:font-weight-asian="bold" style:text-scale="105%"/>
    </style:style>
    <style:style style:name="T1722" style:family="text">
      <style:text-properties style:font-name="Times New Roman" fo:font-size="8pt" fo:letter-spacing="-0.002in" fo:font-weight="bold" style:font-size-asian="8pt" style:font-weight-asian="bold" style:text-scale="105%"/>
    </style:style>
    <style:style style:name="T1723" style:family="text">
      <style:text-properties style:font-name="Times New Roman" fo:font-size="8pt" fo:font-weight="bold" style:font-size-asian="8pt" style:font-weight-asian="bold"/>
    </style:style>
    <style:style style:name="T1724" style:family="text">
      <style:text-properties style:font-name="Times New Roman" fo:font-size="8pt" fo:letter-spacing="0.0091in" fo:font-weight="bold" style:font-size-asian="8pt" style:font-weight-asian="bold"/>
    </style:style>
    <style:style style:name="T1725" style:family="text">
      <style:text-properties style:font-name="Times New Roman" fo:font-size="8pt" fo:letter-spacing="0.0083in" fo:font-weight="bold" style:font-size-asian="8pt" style:font-weight-asian="bold"/>
    </style:style>
    <style:style style:name="T1726" style:family="text">
      <style:text-properties style:font-name="Times New Roman" fo:font-size="8pt" fo:letter-spacing="0.011in" fo:font-weight="bold" style:font-size-asian="8pt" style:font-weight-asian="bold"/>
    </style:style>
    <style:style style:name="T1727" style:family="text">
      <style:text-properties style:font-name="Times New Roman" fo:font-size="8pt" fo:letter-spacing="0.0102in" fo:font-weight="bold" style:font-size-asian="8pt" style:font-weight-asian="bold"/>
    </style:style>
    <style:style style:name="T1728" style:family="text">
      <style:text-properties style:font-name="Times New Roman" fo:font-size="8pt" fo:letter-spacing="0.0098in" fo:font-weight="bold" style:font-size-asian="8pt" style:font-weight-asian="bold"/>
    </style:style>
    <style:style style:name="T1729" style:family="text">
      <style:text-properties style:font-name="Times New Roman" fo:font-size="8pt" fo:letter-spacing="-0.0016in" fo:font-weight="bold" style:font-size-asian="8pt" style:font-weight-asian="bold"/>
    </style:style>
    <style:style style:name="T1730" style:family="text">
      <style:text-properties style:font-name="Times New Roman" fo:font-size="8pt" fo:letter-spacing="0.0118in" fo:font-weight="bold" style:font-size-asian="8pt" style:font-weight-asian="bold"/>
    </style:style>
    <style:style style:name="T1731" style:family="text">
      <style:text-properties fo:font-size="8pt" style:font-size-asian="8pt"/>
    </style:style>
    <style:style style:name="T1732" style:family="text">
      <style:text-properties fo:font-size="8pt" fo:letter-spacing="0.0083in" style:font-size-asian="8pt"/>
    </style:style>
    <style:style style:name="T1733" style:family="text">
      <style:text-properties fo:color="#000009" fo:font-size="8pt" style:font-size-asian="8pt"/>
    </style:style>
    <style:style style:name="T1734" style:family="text">
      <style:text-properties fo:color="#000009" fo:font-size="8pt" fo:letter-spacing="0.0075in" style:font-size-asian="8pt"/>
    </style:style>
    <style:style style:name="T1735" style:family="text">
      <style:text-properties fo:color="#000009" fo:font-size="8pt" fo:letter-spacing="0.0083in" style:font-size-asian="8pt"/>
    </style:style>
    <style:style style:name="T1736" style:family="text">
      <style:text-properties fo:color="#000009" fo:font-size="8pt" fo:letter-spacing="0.0098in" style:font-size-asian="8pt"/>
    </style:style>
    <style:style style:name="T1737" style:family="text">
      <style:text-properties fo:color="#000009" fo:font-size="8pt" fo:letter-spacing="-0.0016in" style:font-size-asian="8pt"/>
    </style:style>
    <style:style style:name="T1738" style:family="text">
      <style:text-properties fo:color="#000009" style:text-scale="105%"/>
    </style:style>
    <style:style style:name="T1739" style:family="text">
      <style:text-properties fo:color="#000009" fo:letter-spacing="-0.0043in" style:text-scale="105%"/>
    </style:style>
    <style:style style:name="T1740" style:family="text">
      <style:text-properties fo:color="#000009" fo:letter-spacing="-0.0035in" style:text-scale="105%"/>
    </style:style>
    <style:style style:name="T1741" style:family="text">
      <style:text-properties fo:color="#000009" fo:letter-spacing="-0.0016in" style:text-scale="105%"/>
    </style:style>
    <style:style style:name="T1742" style:family="text">
      <style:text-properties style:text-position="50% 100%" fo:font-size="1pt" style:font-size-asian="1pt"/>
    </style:style>
    <style:style style:name="T1743" style:family="text">
      <style:text-properties fo:color="#000009" style:font-name="Times New Roman" fo:font-size="8pt" fo:font-weight="bold" style:font-size-asian="8pt" style:font-weight-asian="bold" style:text-scale="110%"/>
    </style:style>
    <style:style style:name="T1744" style:family="text">
      <style:text-properties fo:color="#000009" fo:font-size="8pt" style:font-size-asian="8pt" style:text-scale="110%"/>
    </style:style>
    <style:style style:name="T1745" style:family="text">
      <style:text-properties fo:color="#000009" fo:font-size="8pt" fo:letter-spacing="-0.0091in" style:font-size-asian="8pt" style:text-scale="110%"/>
    </style:style>
    <style:style style:name="T1746" style:family="text">
      <style:text-properties fo:color="#000009" fo:font-size="8pt" fo:letter-spacing="-0.0083in" style:font-size-asian="8pt" style:text-scale="110%"/>
    </style:style>
    <style:style style:name="T1747" style:family="text">
      <style:text-properties fo:color="#000009" fo:font-size="8pt" fo:letter-spacing="-0.0016in" style:font-size-asian="8pt" style:text-scale="110%"/>
    </style:style>
    <style:style style:name="T1748" style:family="text">
      <style:text-properties fo:color="#000009" style:font-name="Times New Roman" fo:font-size="8pt" fo:letter-spacing="0.0217in" fo:font-weight="bold" style:font-size-asian="8pt" style:font-weight-asian="bold" style:text-scale="110%"/>
    </style:style>
    <style:style style:name="T1749" style:family="text">
      <style:text-properties fo:color="#000009" style:font-name="Times New Roman" fo:font-size="8pt" fo:letter-spacing="-0.0028in" fo:font-weight="bold" style:font-size-asian="8pt" style:font-weight-asian="bold" style:text-scale="110%"/>
    </style:style>
    <style:style style:name="T1750" style:family="text">
      <style:text-properties fo:color="#231f20" style:font-name="Source Sans Pro" fo:letter-spacing="-0.0028in"/>
    </style:style>
    <style:style style:name="T1751" style:family="text">
      <style:text-properties style:font-name="Times New Roman" fo:font-size="8pt" fo:letter-spacing="-0.0055in" fo:font-weight="bold" style:font-size-asian="8pt" style:font-weight-asian="bold"/>
    </style:style>
    <style:style style:name="T1752" style:family="text">
      <style:text-properties style:font-name="Times New Roman" fo:font-size="8pt" fo:letter-spacing="0.0008in" fo:font-weight="bold" style:font-size-asian="8pt" style:font-weight-asian="bold"/>
    </style:style>
    <style:style style:name="T1753" style:family="text">
      <style:text-properties style:font-name="Times New Roman" fo:font-size="8pt" fo:letter-spacing="0.002in" fo:font-weight="bold" style:font-size-asian="8pt" style:font-weight-asian="bold"/>
    </style:style>
    <style:style style:name="T1754" style:family="text">
      <style:text-properties style:font-name="Times New Roman" fo:font-size="8pt" fo:letter-spacing="-0.0047in" fo:font-weight="bold" style:font-size-asian="8pt" style:font-weight-asian="bold"/>
    </style:style>
    <style:style style:name="T1755" style:family="text">
      <style:text-properties style:font-name="Times New Roman" fo:font-size="8pt" fo:letter-spacing="0.0016in" fo:font-weight="bold" style:font-size-asian="8pt" style:font-weight-asian="bold"/>
    </style:style>
    <style:style style:name="T1756" style:family="text">
      <style:text-properties style:font-name="Times New Roman" fo:font-size="8pt" fo:letter-spacing="-0.0008in" fo:font-weight="bold" style:font-size-asian="8pt" style:font-weight-asian="bold"/>
    </style:style>
    <style:style style:name="T1757" style:family="text">
      <style:text-properties style:font-name="Times New Roman" fo:letter-spacing="0.028in"/>
    </style:style>
    <style:style style:name="T1758" style:family="text">
      <style:text-properties style:font-name="Times New Roman" fo:letter-spacing="-0.0035in"/>
    </style:style>
    <style:style style:name="T1759" style:family="text">
      <style:text-properties style:font-name="Times New Roman" fo:letter-spacing="-0.0028in"/>
    </style:style>
    <style:style style:name="T1760" style:family="text">
      <style:text-properties style:font-name="Times New Roman" fo:letter-spacing="-0.0008in"/>
    </style:style>
    <style:style style:name="T1761" style:family="text">
      <style:text-properties style:font-name="Times New Roman" fo:letter-spacing="0.0008in"/>
    </style:style>
    <style:style style:name="T1762" style:family="text">
      <style:text-properties style:font-name="Times New Roman" fo:letter-spacing="-0.0055in"/>
    </style:style>
    <style:style style:name="T1763" style:family="text">
      <style:text-properties style:font-name="Times New Roman" fo:font-size="8pt" fo:letter-spacing="-0.0016in" style:font-size-asian="8pt"/>
    </style:style>
    <style:style style:name="T1764" style:family="text">
      <style:text-properties style:font-name="Times New Roman" fo:font-size="8pt" fo:letter-spacing="-0.0028in" style:font-size-asian="8pt"/>
    </style:style>
    <style:style style:name="T1765" style:family="text">
      <style:text-properties style:font-name="Times New Roman" fo:font-size="8pt" style:font-size-asian="8pt"/>
    </style:style>
    <style:style style:name="T1766" style:family="text">
      <style:text-properties style:font-name="Times New Roman" fo:font-size="8pt" fo:letter-spacing="-0.0055in" style:font-size-asian="8pt"/>
    </style:style>
    <style:style style:name="T1767" style:family="text">
      <style:text-properties style:font-name="Times New Roman" fo:font-size="8pt" fo:letter-spacing="0.0008in" style:font-size-asian="8pt"/>
    </style:style>
    <style:style style:name="T1768" style:family="text">
      <style:text-properties style:font-name="Times New Roman" fo:font-size="8pt" fo:letter-spacing="-0.0083in" fo:font-weight="bold" style:font-size-asian="8pt" style:font-weight-asian="bold"/>
    </style:style>
    <style:style style:name="T1769" style:family="text">
      <style:text-properties style:font-name="Times New Roman" fo:font-size="8pt" fo:letter-spacing="-0.002in" fo:font-weight="bold" style:font-size-asian="8pt" style:font-weight-asian="bold"/>
    </style:style>
    <style:style style:name="T1770" style:family="text">
      <style:text-properties style:font-name="Times New Roman" fo:font-size="8pt" fo:letter-spacing="-0.0035in" fo:font-weight="bold" style:font-size-asian="8pt" style:font-weight-asian="bold"/>
    </style:style>
    <style:style style:name="T1771" style:family="text">
      <style:text-properties style:font-name="Times New Roman" fo:font-size="8pt" fo:letter-spacing="-0.0028in" fo:font-weight="bold" style:font-size-asian="8pt" style:font-weight-asian="bold"/>
    </style:style>
    <style:style style:name="T1772" style:family="text">
      <style:text-properties style:font-name="Times New Roman" fo:font-size="8pt" fo:letter-spacing="-0.0043in" fo:font-weight="bold" style:font-size-asian="8pt" style:font-weight-asian="bold"/>
    </style:style>
    <style:style style:name="T1773" style:family="text">
      <style:text-properties style:font-name="Times New Roman" fo:font-weight="bold" style:font-weight-asian="bold"/>
    </style:style>
    <style:style style:name="T1774" style:family="text">
      <style:text-properties style:font-name="Times New Roman" fo:letter-spacing="0.0555in"/>
    </style:style>
    <style:style style:name="T1775" style:family="text">
      <style:text-properties style:font-name="Times New Roman" fo:letter-spacing="-0.0047in"/>
    </style:style>
    <style:style style:name="T1776" style:family="text">
      <style:text-properties style:font-name="Times New Roman" fo:letter-spacing="-0.0071in"/>
    </style:style>
    <style:style style:name="T1777" style:family="text">
      <style:text-properties style:font-name="Times New Roman" fo:font-size="8pt" fo:letter-spacing="-0.0063in" style:font-size-asian="8pt"/>
    </style:style>
    <style:style style:name="T1778" style:family="text">
      <style:text-properties style:font-name="Times New Roman" fo:font-size="8pt" fo:letter-spacing="-0.0035in" fo:font-weight="bold" style:font-size-asian="8pt" style:font-weight-asian="bold" style:text-scale="105%"/>
    </style:style>
    <style:style style:name="T1779" style:family="text">
      <style:text-properties style:font-name="Times New Roman" fo:font-weight="bold" style:font-weight-asian="bold" style:text-scale="105%"/>
    </style:style>
    <style:style style:name="T1780" style:family="text">
      <style:text-properties style:font-name="Times New Roman" style:text-scale="105%"/>
    </style:style>
    <style:style style:name="T1781" style:family="text">
      <style:text-properties style:font-name="Times New Roman" fo:font-size="8pt" fo:letter-spacing="0.0091in" style:font-size-asian="8pt"/>
    </style:style>
    <style:style style:name="T1782" style:family="text">
      <style:text-properties style:font-name="Times New Roman" fo:font-size="8pt" fo:letter-spacing="0.0083in" style:font-size-asian="8pt"/>
    </style:style>
    <style:style style:name="T1783" style:family="text">
      <style:text-properties style:font-name="Times New Roman" fo:font-size="8pt" fo:letter-spacing="0.011in" style:font-size-asian="8pt"/>
    </style:style>
    <style:style style:name="T1784" style:family="text">
      <style:text-properties fo:color="#000009" style:font-name="Times New Roman" fo:font-size="7.5pt" style:font-size-asian="7.5pt"/>
    </style:style>
    <style:style style:name="T1785" style:family="text">
      <style:text-properties fo:color="#000009" style:font-name="Times New Roman" fo:font-size="7.5pt" fo:letter-spacing="0.0075in" style:font-size-asian="7.5pt"/>
    </style:style>
    <style:style style:name="T1786" style:family="text">
      <style:text-properties fo:color="#000009" style:font-name="Times New Roman" fo:font-size="7.5pt" fo:letter-spacing="0.0071in" style:font-size-asian="7.5pt"/>
    </style:style>
    <style:style style:name="T1787" style:family="text">
      <style:text-properties fo:color="#000009" style:font-name="Times New Roman" fo:font-size="7.5pt" fo:letter-spacing="-0.0035in" style:font-size-asian="7.5pt"/>
    </style:style>
    <style:style style:name="T1788" style:family="text">
      <style:text-properties style:font-name="Times New Roman" fo:letter-spacing="-0.0055in" fo:font-weight="bold" style:font-weight-asian="bold" style:text-scale="105%"/>
    </style:style>
    <style:style style:name="T1789" style:family="text">
      <style:text-properties style:font-name="Times New Roman" fo:letter-spacing="-0.0063in" style:text-scale="105%"/>
    </style:style>
    <style:style style:name="T1790" style:family="text">
      <style:text-properties style:font-name="Times New Roman" fo:letter-spacing="-0.0071in" fo:font-weight="bold" style:font-weight-asian="bold" style:text-scale="105%"/>
    </style:style>
    <style:style style:name="T1791" style:family="text">
      <style:text-properties style:font-name="Times New Roman" fo:letter-spacing="-0.0016in" style:text-scale="105%"/>
    </style:style>
    <style:style style:name="T1792" style:family="text">
      <style:text-properties style:font-name="Times New Roman" fo:letter-spacing="-0.0043in" fo:font-weight="bold" style:font-weight-asian="bold" style:text-scale="105%"/>
    </style:style>
    <style:style style:name="T1793" style:family="text">
      <style:text-properties style:font-name="Times New Roman" fo:letter-spacing="-0.0047in" style:text-scale="105%"/>
    </style:style>
    <style:style style:name="T1794" style:family="text">
      <style:text-properties style:font-name="Times New Roman" fo:letter-spacing="-0.0043in" style:text-scale="105%"/>
    </style:style>
    <style:style style:name="T1795" style:family="text">
      <style:text-properties style:font-name="Times New Roman" fo:font-size="8pt" fo:letter-spacing="0.028in" style:font-size-asian="8pt"/>
    </style:style>
    <style:style style:name="T1796" style:family="text">
      <style:text-properties style:font-name="Times New Roman" fo:font-size="9pt" style:font-size-asian="9pt"/>
    </style:style>
    <style:style style:name="T1797" style:family="text">
      <style:text-properties style:font-name="Times New Roman" fo:font-size="9pt" fo:letter-spacing="0.0555in" style:font-size-asian="9pt"/>
    </style:style>
    <style:style style:name="T1798" style:family="text">
      <style:text-properties style:font-name="Times New Roman" fo:font-size="8pt" fo:font-style="italic" style:font-size-asian="8pt" style:font-style-asian="italic"/>
    </style:style>
    <style:style style:name="T1799" style:family="text">
      <style:text-properties style:font-name="Times New Roman" fo:font-size="8pt" fo:letter-spacing="0.0154in" fo:font-weight="bold" style:font-size-asian="8pt" style:font-weight-asian="bold"/>
    </style:style>
    <style:style style:name="T1800" style:family="text">
      <style:text-properties style:font-name="Times New Roman" fo:letter-spacing="-0.0075in" fo:font-weight="bold" style:font-weight-asian="bold" style:text-scale="105%"/>
    </style:style>
    <style:style style:name="T1801" style:family="text">
      <style:text-properties style:font-name="Times New Roman" fo:letter-spacing="-0.0071in" style:text-scale="105%"/>
    </style:style>
    <style:style style:name="T1802" style:family="text">
      <style:text-properties style:font-name="Times New Roman" fo:letter-spacing="-0.0075in" style:text-scale="105%"/>
    </style:style>
    <style:style style:name="T1803" style:family="text">
      <style:text-properties fo:color="#000009" style:font-name="Times New Roman" fo:font-size="8pt" fo:font-weight="bold" style:font-size-asian="8pt" style:font-weight-asian="bold" style:text-scale="105%"/>
    </style:style>
    <style:style style:name="T1804" style:family="text">
      <style:text-properties fo:color="#000009" style:font-name="Times New Roman" fo:font-size="8pt" fo:letter-spacing="-0.0016in" fo:font-weight="bold" style:font-size-asian="8pt" style:font-weight-asian="bold" style:text-scale="105%"/>
    </style:style>
    <style:style style:name="T1805" style:family="text">
      <style:text-properties fo:color="#000009" style:font-name="Times New Roman" fo:font-size="8pt" fo:letter-spacing="-0.0075in" fo:font-weight="bold" style:font-size-asian="8pt" style:font-weight-asian="bold" style:text-scale="105%"/>
    </style:style>
    <style:style style:name="T1806" style:family="text">
      <style:text-properties fo:color="#000009" style:font-name="Times New Roman" fo:font-size="8pt" fo:letter-spacing="-0.0055in" fo:font-weight="bold" style:font-size-asian="8pt" style:font-weight-asian="bold" style:text-scale="105%"/>
    </style:style>
    <style:style style:name="T1807" style:family="text">
      <style:text-properties style:font-name="Times New Roman" fo:font-size="8.5pt" style:text-underline-style="solid" style:text-underline-width="auto" style:text-underline-color="font-color" fo:font-weight="bold" style:font-size-asian="8.5pt" style:font-weight-asian="bold"/>
    </style:style>
    <style:style style:name="T1808" style:family="text">
      <style:text-properties style:font-name="Times New Roman" fo:font-size="8.5pt" fo:letter-spacing="0.0016in" style:text-underline-style="solid" style:text-underline-width="auto" style:text-underline-color="font-color" fo:font-weight="bold" style:font-size-asian="8.5pt" style:font-weight-asian="bold"/>
    </style:style>
    <style:style style:name="T1809" style:family="text">
      <style:text-properties style:font-name="Times New Roman" fo:font-size="8.5pt" fo:letter-spacing="-0.0016in" style:text-underline-style="solid" style:text-underline-width="auto" style:text-underline-color="font-color" fo:font-weight="bold" style:font-size-asian="8.5pt" style:font-weight-asian="bold"/>
    </style:style>
    <style:style style:name="T1810" style:family="text">
      <style:text-properties style:font-name="Times New Roman" fo:font-size="8.5pt" fo:font-weight="bold" style:font-size-asian="8.5pt" style:font-weight-asian="bold"/>
    </style:style>
    <style:style style:name="T1811" style:family="text">
      <style:text-properties style:font-name="Times New Roman" fo:font-size="8.5pt" fo:letter-spacing="0.002in" fo:font-weight="bold" style:font-size-asian="8.5pt" style:font-weight-asian="bold"/>
    </style:style>
    <style:style style:name="T1812" style:family="text">
      <style:text-properties style:font-name="Times New Roman" fo:font-size="8.5pt" fo:letter-spacing="0.0028in" fo:font-weight="bold" style:font-size-asian="8.5pt" style:font-weight-asian="bold"/>
    </style:style>
    <style:style style:name="T1813" style:family="text">
      <style:text-properties style:font-name="Times New Roman" fo:font-size="8.5pt" fo:letter-spacing="0.0035in" fo:font-weight="bold" style:font-size-asian="8.5pt" style:font-weight-asian="bold"/>
    </style:style>
    <style:style style:name="T1814" style:family="text">
      <style:text-properties style:font-name="Times New Roman" fo:font-size="8.5pt" fo:letter-spacing="-0.0035in" fo:font-weight="bold" style:font-size-asian="8.5pt" style:font-weight-asian="bold"/>
    </style:style>
    <style:style style:name="T1815" style:family="text">
      <style:text-properties style:font-name="Times New Roman" fo:font-size="8.5pt" fo:letter-spacing="0.0272in" style:font-size-asian="8.5pt"/>
    </style:style>
    <style:style style:name="T1816" style:family="text">
      <style:text-properties style:font-name="Times New Roman" fo:font-size="8.5pt" fo:letter-spacing="0.028in" fo:font-weight="bold" style:font-size-asian="8.5pt" style:font-weight-asian="bold"/>
    </style:style>
    <style:style style:name="T1817" style:family="text">
      <style:text-properties style:font-name="Times New Roman" fo:font-size="8.5pt" fo:letter-spacing="0.0138in" style:font-size-asian="8.5pt"/>
    </style:style>
    <style:style style:name="T1818" style:family="text">
      <style:text-properties style:font-name="Times New Roman" fo:font-size="8.5pt" fo:letter-spacing="0.028in" style:font-size-asian="8.5pt"/>
    </style:style>
    <style:style style:name="T1819" style:family="text">
      <style:text-properties style:font-name="Times New Roman" fo:font-size="8.5pt" fo:letter-spacing="0.0134in" style:font-size-asian="8.5pt"/>
    </style:style>
    <style:style style:name="T1820" style:family="text">
      <style:text-properties style:font-name="Times New Roman" fo:font-size="8.5pt" fo:letter-spacing="0.0126in" style:font-size-asian="8.5pt"/>
    </style:style>
    <style:style style:name="T1821" style:family="text">
      <style:text-properties style:font-name="Times New Roman" fo:font-size="8.5pt" fo:letter-spacing="-0.0035in" style:font-size-asian="8.5pt"/>
    </style:style>
    <style:style style:name="T1822" style:family="text">
      <style:text-properties style:font-name="Times New Roman" fo:font-size="8.5pt" fo:letter-spacing="0.0016in" style:font-size-asian="8.5pt"/>
    </style:style>
    <style:style style:name="T1823" style:family="text">
      <style:text-properties style:font-name="Times New Roman" fo:font-size="8.5pt" fo:letter-spacing="0.002in" style:font-size-asian="8.5pt"/>
    </style:style>
    <style:style style:name="T1824" style:family="text">
      <style:text-properties style:font-name="Times New Roman" fo:letter-spacing="0.002in"/>
    </style:style>
    <style:style style:name="T1825" style:family="text">
      <style:text-properties style:font-name="Times New Roman" fo:letter-spacing="0.0028in"/>
    </style:style>
    <style:style style:name="T1826" style:family="text">
      <style:text-properties style:font-name="Times New Roman" fo:font-size="10pt" style:text-underline-style="solid" style:text-underline-width="bold" style:text-underline-color="font-color" fo:font-weight="bold" style:font-size-asian="10pt" style:font-weight-asian="bold"/>
    </style:style>
    <style:style style:name="T1827" style:family="text">
      <style:text-properties style:font-name="Times New Roman" fo:font-size="10pt" fo:letter-spacing="0.002in" style:text-underline-style="solid" style:text-underline-width="bold" style:text-underline-color="font-color" fo:font-weight="bold" style:font-size-asian="10pt" style:font-weight-asian="bold"/>
    </style:style>
    <style:style style:name="T1828" style:family="text">
      <style:text-properties style:font-name="Times New Roman" fo:font-size="10pt" fo:letter-spacing="0.0028in" style:text-underline-style="solid" style:text-underline-width="bold" style:text-underline-color="font-color" fo:font-weight="bold" style:font-size-asian="10pt" style:font-weight-asian="bold"/>
    </style:style>
    <style:style style:name="T1829" style:family="text">
      <style:text-properties style:font-name="Times New Roman" fo:font-size="10pt" fo:letter-spacing="-0.0016in" style:text-underline-style="solid" style:text-underline-width="bold" style:text-underline-color="font-color" fo:font-weight="bold" style:font-size-asian="10pt" style:font-weight-asian="bold"/>
    </style:style>
    <style:style style:name="T1830" style:family="text">
      <style:text-properties style:font-name="Times New Roman" fo:font-size="8.5pt" fo:letter-spacing="0.0102in" fo:font-weight="bold" style:font-size-asian="8.5pt" style:font-weight-asian="bold"/>
    </style:style>
    <style:style style:name="T1831" style:family="text">
      <style:text-properties style:font-name="Times New Roman" fo:font-size="8.5pt" fo:letter-spacing="0.011in" fo:font-weight="bold" style:font-size-asian="8.5pt" style:font-weight-asian="bold"/>
    </style:style>
    <style:style style:name="T1832" style:family="text">
      <style:text-properties style:font-name="Times New Roman" fo:font-size="8.5pt" fo:letter-spacing="0.0252in" style:font-size-asian="8.5pt"/>
    </style:style>
    <style:style style:name="T1833" style:family="text">
      <style:text-properties style:font-name="Times New Roman" fo:font-size="8.5pt" fo:letter-spacing="0.0165in" style:font-size-asian="8.5pt"/>
    </style:style>
    <style:style style:name="T1834" style:family="text">
      <style:text-properties style:font-name="Times New Roman" fo:font-size="8.5pt" fo:letter-spacing="0.0173in" style:font-size-asian="8.5pt"/>
    </style:style>
    <style:style style:name="T1835" style:family="text">
      <style:text-properties style:font-name="Times New Roman" fo:font-size="8.5pt" fo:letter-spacing="0.0555in" style:font-size-asian="8.5pt"/>
    </style:style>
    <style:style style:name="T1836" style:family="text">
      <style:text-properties style:font-name="Times New Roman" fo:font-size="8.5pt" fo:letter-spacing="0.0047in" style:font-size-asian="8.5pt"/>
    </style:style>
    <style:style style:name="T1837" style:family="text">
      <style:text-properties style:font-name="Times New Roman" fo:font-size="8.5pt" fo:letter-spacing="0.0063in" style:font-size-asian="8.5pt"/>
    </style:style>
    <style:style style:name="T1838" style:family="text">
      <style:text-properties style:font-name="Times New Roman" fo:font-size="8.5pt" fo:letter-spacing="0.0055in" style:font-size-asian="8.5pt"/>
    </style:style>
    <style:style style:name="T1839" style:family="text">
      <style:text-properties style:font-name="Times New Roman" fo:font-size="8.5pt" fo:letter-spacing="0.0181in" style:font-size-asian="8.5pt"/>
    </style:style>
    <style:style style:name="T1840" style:family="text">
      <style:text-properties style:font-name="Times New Roman" fo:font-size="8.5pt" fo:letter-spacing="0.0189in" style:font-size-asian="8.5pt"/>
    </style:style>
    <style:style style:name="T1841" style:family="text">
      <style:text-properties style:font-name="Times New Roman" fo:font-size="8.5pt" fo:letter-spacing="0.0193in" style:font-size-asian="8.5pt"/>
    </style:style>
    <style:style style:name="T1842" style:family="text">
      <style:text-properties style:font-name="Times New Roman" fo:font-size="8.5pt" fo:letter-spacing="0.0035in" style:font-size-asian="8.5pt"/>
    </style:style>
    <style:style style:name="T1843" style:family="text">
      <style:text-properties style:font-name="Times New Roman" fo:font-size="8.5pt" fo:letter-spacing="0.0043in" style:font-size-asian="8.5pt"/>
    </style:style>
    <style:style style:name="T1844" style:family="text">
      <style:text-properties style:font-name="Times New Roman" fo:letter-spacing="0.0083in"/>
    </style:style>
    <style:style style:name="T1845" style:family="text">
      <style:text-properties style:font-name="Times New Roman" fo:letter-spacing="0.0075in"/>
    </style:style>
    <style:style style:name="T1846" style:family="text">
      <style:text-properties style:font-name="Times New Roman" fo:font-size="6.5pt" fo:letter-spacing="-0.0016in" style:font-size-asian="6.5pt"/>
    </style:style>
    <style:style style:name="T1847" style:family="text">
      <style:text-properties style:font-name="Times New Roman" fo:font-size="6.5pt" fo:letter-spacing="0.0028in" style:font-size-asian="6.5pt"/>
    </style:style>
    <style:style style:name="T1848" style:family="text">
      <style:text-properties style:font-name="Times New Roman" fo:font-size="6.5pt" fo:letter-spacing="0.0008in" style:font-size-asian="6.5pt"/>
    </style:style>
    <style:style style:name="T1849" style:family="text">
      <style:text-properties style:font-name="Times New Roman" fo:font-size="6.5pt" fo:letter-spacing="0.0016in" style:font-size-asian="6.5pt"/>
    </style:style>
    <style:style style:name="T1850" style:family="text">
      <style:text-properties style:font-name="Times New Roman" fo:font-size="6.5pt" style:font-size-asian="6.5pt"/>
    </style:style>
    <style:style style:name="T1851" style:family="text">
      <style:text-properties style:font-name="Times New Roman" fo:font-size="6.5pt" fo:letter-spacing="-0.0035in" style:font-size-asian="6.5pt"/>
    </style:style>
    <style:style style:name="T1852" style:family="text">
      <style:text-properties style:font-name="Times New Roman" fo:font-size="6.5pt" fo:letter-spacing="0.0047in" style:font-size-asian="6.5pt"/>
    </style:style>
    <style:style style:name="T1853" style:family="text">
      <style:text-properties fo:font-size="8.5pt" style:font-size-asian="8.5pt"/>
    </style:style>
    <style:style style:name="T1854" style:family="text">
      <style:text-properties fo:font-size="8.5pt" fo:letter-spacing="-0.0028in" style:font-size-asian="8.5pt"/>
    </style:style>
    <style:style style:name="T1855" style:family="text">
      <style:text-properties fo:font-size="8.5pt" fo:letter-spacing="-0.0008in" style:font-size-asian="8.5pt"/>
    </style:style>
    <style:style style:name="T1856" style:family="text">
      <style:text-properties fo:font-size="8.5pt" fo:letter-spacing="-0.002in" style:font-size-asian="8.5pt"/>
    </style:style>
    <style:style style:name="T1857" style:family="text">
      <style:text-properties fo:font-size="8.5pt" fo:letter-spacing="-0.0016in" style:font-size-asian="8.5pt"/>
    </style:style>
    <style:style style:name="T1858" style:family="text">
      <style:text-properties fo:font-size="8.5pt" fo:letter-spacing="0.028in" style:font-size-asian="8.5pt"/>
    </style:style>
    <style:style style:name="T1859" style:family="text">
      <style:text-properties fo:font-size="8.5pt" fo:letter-spacing="-0.0047in" style:font-size-asian="8.5pt"/>
    </style:style>
    <style:style style:name="T1860" style:family="text">
      <style:text-properties fo:font-size="8.5pt" fo:letter-spacing="-0.0083in" style:font-size-asian="8.5pt"/>
    </style:style>
    <style:style style:name="T1861" style:family="text">
      <style:text-properties fo:font-size="8.5pt" fo:letter-spacing="0.0228in" style:font-size-asian="8.5pt"/>
    </style:style>
    <style:style style:name="T1862" style:family="text">
      <style:text-properties fo:font-size="8.5pt" fo:letter-spacing="0.0252in" style:font-size-asian="8.5pt"/>
    </style:style>
    <style:style style:name="T1863" style:family="text">
      <style:text-properties fo:font-size="8.5pt" fo:letter-spacing="0.0138in" style:font-size-asian="8.5pt"/>
    </style:style>
    <style:style style:name="T1864" style:family="text">
      <style:text-properties fo:font-size="8.5pt" fo:letter-spacing="0.0154in" style:font-size-asian="8.5pt"/>
    </style:style>
    <style:style style:name="T1865" style:family="text">
      <style:text-properties fo:font-size="8.5pt" fo:letter-spacing="0.0134in" style:font-size-asian="8.5pt"/>
    </style:style>
    <style:style style:name="T1866" style:family="text">
      <style:text-properties fo:font-size="8.5pt" fo:letter-spacing="0.0146in" style:font-size-asian="8.5pt"/>
    </style:style>
    <style:style style:name="T1867" style:family="text">
      <style:text-properties style:font-name="Times New Roman" fo:font-size="7pt" style:font-size-asian="7pt"/>
    </style:style>
    <style:style style:name="T1868" style:family="text">
      <style:text-properties style:font-name="Times New Roman" fo:font-size="7pt" style:text-underline-style="solid" style:text-underline-width="auto" style:text-underline-color="font-color" style:font-size-asian="7pt"/>
    </style:style>
    <style:style style:name="T1869" style:family="text">
      <style:text-properties style:font-name="Times New Roman" fo:font-size="7pt" fo:letter-spacing="0.028in" style:text-underline-style="none" style:font-size-asian="7pt"/>
    </style:style>
    <style:style style:name="T1870" style:family="text">
      <style:text-properties style:font-name="Times New Roman" fo:font-size="7pt" fo:letter-spacing="-0.011in" style:text-underline-style="none" style:font-size-asian="7pt"/>
    </style:style>
    <style:style style:name="T1871" style:family="text">
      <style:text-properties style:font-name="Times New Roman" fo:font-size="7pt" fo:letter-spacing="0.0138in" style:text-underline-style="none" style:font-size-asian="7pt"/>
    </style:style>
    <style:style style:name="T1872" style:family="text">
      <style:text-properties style:font-name="Times New Roman" fo:font-size="7pt" fo:letter-spacing="0.0126in" style:text-underline-style="none" style:font-size-asian="7pt"/>
    </style:style>
    <style:style style:name="T1873" style:family="text">
      <style:text-properties style:font-name="Times New Roman" fo:font-size="7pt" style:text-underline-style="none" style:font-size-asian="7pt"/>
    </style:style>
    <style:style style:name="T1874" style:family="text">
      <style:text-properties style:font-name="Times New Roman" fo:font-size="7pt" fo:letter-spacing="0.0146in" style:text-underline-style="none" style:font-size-asian="7pt"/>
    </style:style>
    <style:style style:name="T1875" style:family="text">
      <style:text-properties style:text-position="sub 58%" fo:font-size="7pt" fo:letter-spacing="-0.011in" style:text-underline-style="none" style:font-size-asian="7pt"/>
    </style:style>
    <style:style style:name="T1876" style:family="text">
      <style:text-properties style:text-position="0% 100%" style:font-name="Times New Roman" fo:font-size="7pt" fo:letter-spacing="-0.011in" style:text-underline-style="none" style:font-size-asian="7pt"/>
    </style:style>
    <style:style style:name="T1877" style:family="text">
      <style:text-properties style:text-position="sub 58%" fo:font-size="7pt" fo:letter-spacing="-0.0299in" style:text-underline-style="none" style:font-size-asian="7pt"/>
    </style:style>
    <style:style style:name="T1878" style:family="text">
      <style:text-properties style:text-position="0% 100%" style:font-name="Times New Roman" fo:font-size="7pt" fo:letter-spacing="-0.0134in" style:text-underline-style="none" style:font-size-asian="7pt" style:text-scale="99%"/>
    </style:style>
    <style:style style:name="T1879" style:family="text">
      <style:text-properties style:text-position="sub 58%" fo:font-size="7pt" fo:letter-spacing="0.0035in" style:text-underline-style="none" style:font-size-asian="7pt"/>
    </style:style>
    <style:style style:name="T1880" style:family="text">
      <style:text-properties style:text-position="sub 58%" fo:font-size="7pt" fo:letter-spacing="-0.0138in" style:text-underline-style="none" style:font-size-asian="7pt"/>
    </style:style>
    <style:style style:name="T1881" style:family="text">
      <style:text-properties style:text-position="0% 100%" style:font-name="Times New Roman" fo:font-size="7pt" fo:letter-spacing="-0.0299in" style:text-underline-style="none" style:font-size-asian="7pt" style:text-scale="99%"/>
    </style:style>
    <style:style style:name="T1882" style:family="text">
      <style:text-properties style:text-position="sub 58%" fo:font-size="7pt" fo:letter-spacing="-0.0236in" style:text-underline-style="none" style:font-size-asian="7pt"/>
    </style:style>
    <style:style style:name="T1883" style:family="text">
      <style:text-properties style:text-position="0% 100%" style:font-name="Times New Roman" fo:font-size="7pt" fo:letter-spacing="-0.0193in" style:text-underline-style="none" style:font-size-asian="7pt" style:text-scale="99%"/>
    </style:style>
    <style:style style:name="T1884" style:family="text">
      <style:text-properties style:text-position="sub 58%" fo:font-size="7pt" fo:letter-spacing="-0.0035in" style:text-underline-style="none" style:font-size-asian="7pt"/>
    </style:style>
    <style:style style:name="T1885" style:family="text">
      <style:text-properties style:text-position="0% 100%" style:font-name="Times New Roman" fo:font-size="7pt" fo:letter-spacing="0.0071in" style:text-underline-style="none" style:font-size-asian="7pt" style:text-scale="99%"/>
    </style:style>
    <style:style style:name="T1886" style:family="text">
      <style:text-properties style:text-position="sub 58%" fo:font-size="7pt" fo:letter-spacing="-0.0047in" style:text-underline-style="none" style:font-size-asian="7pt"/>
    </style:style>
    <style:style style:name="T1887" style:family="text">
      <style:text-properties style:text-position="0% 100%" style:font-name="Times New Roman" fo:font-size="7pt" fo:letter-spacing="-0.0327in" style:text-underline-style="none" style:font-size-asian="7pt" style:text-scale="99%"/>
    </style:style>
    <style:style style:name="T1888" style:family="text">
      <style:text-properties style:text-position="sub 58%" fo:font-size="7pt" fo:letter-spacing="0.0028in" style:text-underline-style="none" style:font-size-asian="7pt"/>
    </style:style>
    <style:style style:name="T1889" style:family="text">
      <style:text-properties style:text-position="sub 58%" fo:font-size="7pt" fo:letter-spacing="-0.0244in" style:text-underline-style="none" style:font-size-asian="7pt"/>
    </style:style>
    <style:style style:name="T1890" style:family="text">
      <style:text-properties style:text-position="0% 100%" style:font-name="Times New Roman" fo:font-size="7pt" fo:letter-spacing="-0.0189in" style:text-underline-style="none" style:font-size-asian="7pt" style:text-scale="99%"/>
    </style:style>
    <style:style style:name="T1891" style:family="text">
      <style:text-properties style:text-position="sub 58%" fo:font-size="7pt" fo:letter-spacing="-0.0083in" style:text-underline-style="none" style:font-size-asian="7pt"/>
    </style:style>
    <style:style style:name="T1892" style:family="text">
      <style:text-properties style:text-position="0% 100%" style:font-name="Times New Roman" fo:font-size="7pt" fo:letter-spacing="-0.0354in" style:text-underline-style="none" style:font-size-asian="7pt" style:text-scale="99%"/>
    </style:style>
    <style:style style:name="T1893" style:family="text">
      <style:text-properties style:text-position="0% 100%" style:font-name="Times New Roman" fo:font-size="7pt" fo:letter-spacing="-0.0236in" style:text-underline-style="none" style:font-size-asian="7pt" style:text-scale="99%"/>
    </style:style>
    <style:style style:name="T1894" style:family="text">
      <style:text-properties style:text-position="sub 58%" fo:font-size="7pt" fo:letter-spacing="-0.0028in" style:text-underline-style="none" style:font-size-asian="7pt"/>
    </style:style>
    <style:style style:name="T1895" style:family="text">
      <style:text-properties style:text-position="0% 100%" style:font-name="Times New Roman" fo:font-size="7pt" fo:letter-spacing="-0.0346in" style:text-underline-style="none" style:font-size-asian="7pt" style:text-scale="99%"/>
    </style:style>
    <style:style style:name="T1896" style:family="text">
      <style:text-properties style:text-position="sub 58%" fo:font-size="7pt" fo:letter-spacing="-0.0146in" style:text-underline-style="none" style:font-size-asian="7pt"/>
    </style:style>
    <style:style style:name="T1897" style:family="text">
      <style:text-properties style:text-position="0% 100%" style:font-name="Times New Roman" fo:font-size="7pt" fo:letter-spacing="-0.0118in" style:text-underline-style="none" style:font-size-asian="7pt" style:text-scale="99%"/>
    </style:style>
    <style:style style:name="T1898" style:family="text">
      <style:text-properties style:text-position="0% 100%" style:font-name="Times New Roman" fo:font-size="7pt" fo:letter-spacing="-0.0283in" style:text-underline-style="none" style:font-size-asian="7pt" style:text-scale="99%"/>
    </style:style>
    <style:style style:name="T1899" style:family="text">
      <style:text-properties style:text-position="sub 58%" fo:font-size="7pt" fo:letter-spacing="-0.0154in" style:text-underline-style="none" style:font-size-asian="7pt"/>
    </style:style>
    <style:style style:name="T1900" style:family="text">
      <style:text-properties style:text-position="0% 100%" style:font-name="Times New Roman" fo:font-size="7pt" fo:letter-spacing="-0.022in" style:text-underline-style="none" style:font-size-asian="7pt" style:text-scale="99%"/>
    </style:style>
    <style:style style:name="T1901" style:family="text">
      <style:text-properties style:text-position="0% 100%" style:font-name="Times New Roman" fo:font-size="7pt" fo:letter-spacing="-0.0165in" style:text-underline-style="none" style:font-size-asian="7pt" style:text-scale="99%"/>
    </style:style>
    <style:style style:name="T1902" style:family="text">
      <style:text-properties style:text-position="sub 58%" fo:font-size="7pt" fo:letter-spacing="-0.0102in" style:text-underline-style="none" style:font-size-asian="7pt"/>
    </style:style>
    <style:style style:name="T1903" style:family="text">
      <style:text-properties style:text-position="0% 100%" style:font-name="Times New Roman" fo:font-size="7pt" fo:letter-spacing="-0.011in" style:text-underline-style="none" style:font-size-asian="7pt" style:text-scale="99%"/>
    </style:style>
    <style:style style:name="T1904" style:family="text">
      <style:text-properties style:text-position="sub 58%" fo:font-size="7pt" fo:letter-spacing="-0.0126in" style:text-underline-style="none" style:font-size-asian="7pt"/>
    </style:style>
    <style:style style:name="T1905" style:family="text">
      <style:text-properties style:text-position="0% 100%" style:font-name="Times New Roman" fo:font-size="7pt" fo:letter-spacing="-0.0307in" style:text-underline-style="none" style:font-size-asian="7pt" style:text-scale="99%"/>
    </style:style>
    <style:style style:name="T1906" style:family="text">
      <style:text-properties style:text-position="sub 58%" fo:font-size="7pt" fo:letter-spacing="-0.0118in" style:text-underline-style="none" style:font-size-asian="7pt"/>
    </style:style>
    <style:style style:name="T1907" style:family="text">
      <style:text-properties style:text-position="0% 100%" style:font-name="Times New Roman" fo:font-size="7pt" fo:letter-spacing="-0.0256in" style:text-underline-style="none" style:font-size-asian="7pt" style:text-scale="99%"/>
    </style:style>
    <style:style style:name="T1908" style:family="text">
      <style:text-properties style:text-position="sub 58%" fo:font-size="7pt" fo:letter-spacing="-0.002in" style:text-underline-style="none" style:font-size-asian="7pt"/>
    </style:style>
    <style:style style:name="T1909" style:family="text">
      <style:text-properties style:text-position="0% 100%" style:font-name="Times New Roman" fo:font-size="7pt" fo:letter-spacing="-0.0244in" style:text-underline-style="none" style:font-size-asian="7pt" style:text-scale="99%"/>
    </style:style>
    <style:style style:name="T1910" style:family="text">
      <style:text-properties style:text-position="sub 58%" fo:font-size="7pt" fo:letter-spacing="-0.0217in" style:text-underline-style="none" style:font-size-asian="7pt"/>
    </style:style>
    <style:style style:name="T1911" style:family="text">
      <style:text-properties style:text-position="0% 100%" style:font-name="Times New Roman" fo:font-size="7pt" fo:letter-spacing="-0.0161in" style:text-underline-style="none" style:font-size-asian="7pt" style:text-scale="99%"/>
    </style:style>
    <style:style style:name="T1912" style:family="text">
      <style:text-properties style:text-position="sub 58%" fo:font-size="7pt" fo:letter-spacing="-0.0134in" style:text-underline-style="none" style:font-size-asian="7pt"/>
    </style:style>
    <style:style style:name="T1913" style:family="text">
      <style:text-properties style:text-position="0% 100%" style:font-name="Times New Roman" fo:font-size="7pt" fo:letter-spacing="-0.0075in" style:text-underline-style="none" style:font-size-asian="7pt" style:text-scale="99%"/>
    </style:style>
    <style:style style:name="T1914" style:family="text">
      <style:text-properties style:text-position="sub 58%" fo:font-size="7pt" fo:letter-spacing="-0.0161in" style:text-underline-style="none" style:font-size-asian="7pt"/>
    </style:style>
    <style:style style:name="T1915" style:family="text">
      <style:text-properties style:text-position="0% 100%" style:font-name="Times New Roman" fo:font-size="7pt" fo:letter-spacing="-0.028in" style:text-underline-style="none" style:font-size-asian="7pt" style:text-scale="99%"/>
    </style:style>
    <style:style style:name="T1916" style:family="text">
      <style:text-properties style:text-position="0% 100%" style:font-name="Times New Roman" fo:font-size="7pt" fo:letter-spacing="-0.0465in" style:text-underline-style="none" style:font-size-asian="7pt" style:text-scale="99%"/>
    </style:style>
    <style:style style:name="T1917" style:family="text">
      <style:text-properties style:text-position="sub 58%" fo:font-size="7pt" fo:letter-spacing="-0.0098in" style:text-underline-style="none" style:font-size-asian="7pt"/>
    </style:style>
    <style:style style:name="T1918" style:family="text">
      <style:text-properties style:text-position="0% 100%" style:font-name="Times New Roman" fo:font-size="7pt" fo:letter-spacing="-0.0756in" style:text-underline-style="none" style:font-size-asian="7pt" style:text-scale="99%"/>
    </style:style>
    <style:style style:name="T1919" style:family="text">
      <style:text-properties style:text-position="sub 58%" fo:font-size="7pt" fo:letter-spacing="0.002in" style:text-underline-style="none" style:font-size-asian="7pt"/>
    </style:style>
    <style:style style:name="T1920" style:family="text">
      <style:text-properties style:text-position="sub 58%" fo:font-size="7pt" fo:letter-spacing="-0.0016in" style:text-underline-style="none" style:font-size-asian="7pt"/>
    </style:style>
    <style:style style:name="T1921" style:family="text">
      <style:text-properties style:text-position="0% 100%" style:font-name="Times New Roman" fo:font-size="7pt" fo:letter-spacing="-0.0425in" style:text-underline-style="none" style:font-size-asian="7pt" style:text-scale="99%"/>
    </style:style>
    <style:style style:name="T1922" style:family="text">
      <style:text-properties style:text-position="sub 58%" fo:font-size="7pt" fo:letter-spacing="-0.0181in" style:text-underline-style="none" style:font-size-asian="7pt"/>
    </style:style>
    <style:style style:name="T1923" style:family="text">
      <style:text-properties style:text-position="sub 58%" fo:font-size="7pt" fo:letter-spacing="-0.0075in" style:text-underline-style="none" style:font-size-asian="7pt"/>
    </style:style>
    <style:style style:name="T1924" style:family="text">
      <style:text-properties style:text-position="0% 100%" style:font-name="Times New Roman" fo:font-size="7pt" fo:letter-spacing="-0.0228in" style:text-underline-style="none" style:font-size-asian="7pt" style:text-scale="99%"/>
    </style:style>
    <style:style style:name="T1925" style:family="text">
      <style:text-properties style:text-position="0% 100%" style:font-name="Times New Roman" fo:font-size="7pt" fo:letter-spacing="-0.0138in" style:text-underline-style="none" style:font-size-asian="7pt" style:text-scale="99%"/>
    </style:style>
    <style:style style:name="T1926" style:family="text">
      <style:text-properties style:text-position="0% 100%" style:font-name="Times New Roman" fo:font-size="7pt" fo:letter-spacing="-0.0402in" style:text-underline-style="none" style:font-size-asian="7pt" style:text-scale="99%"/>
    </style:style>
    <style:style style:name="T1927" style:family="text">
      <style:text-properties style:text-position="sub 58%" fo:font-size="7pt" fo:letter-spacing="-0.0272in" style:text-underline-style="none" style:font-size-asian="7pt"/>
    </style:style>
    <style:style style:name="T1928" style:family="text">
      <style:text-properties style:text-position="0% 100%" style:font-name="Times New Roman" fo:font-size="7pt" fo:letter-spacing="0.0035in" style:text-underline-style="none" style:font-size-asian="7pt" style:text-scale="99%"/>
    </style:style>
    <style:style style:name="T1929" style:family="text">
      <style:text-properties style:text-position="0% 100%" style:font-name="Times New Roman" fo:font-size="7pt" fo:letter-spacing="-0.0409in" style:text-underline-style="none" style:font-size-asian="7pt" style:text-scale="99%"/>
    </style:style>
    <style:style style:name="T1930" style:family="text">
      <style:text-properties style:text-position="0% 100%" style:font-name="Times New Roman" fo:font-size="7pt" fo:letter-spacing="-0.0272in" style:text-underline-style="none" style:font-size-asian="7pt" style:text-scale="99%"/>
    </style:style>
    <style:style style:name="T1931" style:family="text">
      <style:text-properties style:text-position="0% 100%" style:font-name="Times New Roman" fo:font-size="7pt" fo:letter-spacing="-0.0319in" style:text-underline-style="none" style:font-size-asian="7pt" style:text-scale="99%"/>
    </style:style>
    <style:style style:name="T1932" style:family="text">
      <style:text-properties style:text-position="0% 100%" style:font-name="Times New Roman" fo:font-size="7pt" fo:letter-spacing="-0.0154in" style:text-underline-style="none" style:font-size-asian="7pt" style:text-scale="99%"/>
    </style:style>
    <style:style style:name="T1933" style:family="text">
      <style:text-properties style:text-position="sub 58%" fo:font-size="7pt" fo:letter-spacing="-0.0209in" style:text-underline-style="none" style:font-size-asian="7pt"/>
    </style:style>
    <style:style style:name="T1934" style:family="text">
      <style:text-properties style:text-position="sub 58%" fo:font-size="7pt" fo:letter-spacing="-0.0043in" style:text-underline-style="none" style:font-size-asian="7pt"/>
    </style:style>
    <style:style style:name="T1935" style:family="text">
      <style:text-properties style:text-position="0% 100%" style:font-name="Times New Roman" fo:font-size="7pt" fo:letter-spacing="-0.0173in" style:text-underline-style="none" style:font-size-asian="7pt" style:text-scale="99%"/>
    </style:style>
    <style:style style:name="T1936" style:family="text">
      <style:text-properties style:text-position="sub 58%" fo:font-size="7pt" fo:letter-spacing="-0.0063in" style:text-underline-style="none" style:font-size-asian="7pt"/>
    </style:style>
    <style:style style:name="T1937" style:family="text">
      <style:text-properties style:text-position="0% 100%" style:font-name="Times New Roman" fo:font-size="7pt" fo:letter-spacing="-0.0374in" style:text-underline-style="none" style:font-size-asian="7pt" style:text-scale="99%"/>
    </style:style>
    <style:style style:name="T1938" style:family="text">
      <style:text-properties style:text-position="sub 58%" fo:font-size="7pt" fo:letter-spacing="-0.0252in" style:text-underline-style="none" style:font-size-asian="7pt"/>
    </style:style>
    <style:style style:name="T1939" style:family="text">
      <style:text-properties style:text-position="sub 58%" fo:font-size="7pt" fo:letter-spacing="-0.0173in" style:text-underline-style="none" style:font-size-asian="7pt"/>
    </style:style>
    <style:style style:name="T1940" style:family="text">
      <style:text-properties style:text-position="0% 100%" style:font-name="Times New Roman" fo:font-size="7pt" fo:letter-spacing="0.002in" style:text-underline-style="none" style:font-size-asian="7pt" style:text-scale="99%"/>
    </style:style>
    <style:style style:name="T1941" style:family="text">
      <style:text-properties style:text-position="0% 100%" style:font-name="Times New Roman" fo:font-size="7pt" fo:letter-spacing="0.0043in" style:text-underline-style="none" style:font-size-asian="7pt" style:text-scale="99%"/>
    </style:style>
    <style:style style:name="T1942" style:family="text">
      <style:text-properties fo:font-size="4pt" style:font-size-asian="4pt" style:text-scale="105%"/>
    </style:style>
    <style:style style:name="T1943" style:family="text">
      <style:text-properties fo:font-size="4pt" fo:letter-spacing="0.002in" style:font-size-asian="4pt" style:text-scale="105%"/>
    </style:style>
    <style:style style:name="T1944" style:family="text">
      <style:text-properties fo:font-size="4pt" fo:letter-spacing="0.0028in" style:font-size-asian="4pt" style:text-scale="105%"/>
    </style:style>
    <style:style style:name="T1945" style:family="text">
      <style:text-properties fo:font-size="4pt" fo:letter-spacing="-0.0016in" style:font-size-asian="4pt" style:text-scale="105%"/>
    </style:style>
    <style:style style:name="T1946" style:family="text">
      <style:text-properties fo:color="#232323" style:font-name="Times New Roman" fo:font-size="6.5pt" style:font-size-asian="6.5pt"/>
    </style:style>
    <style:style style:name="T1947" style:family="text">
      <style:text-properties fo:color="#232323" style:font-name="Times New Roman" fo:font-size="6.5pt" fo:letter-spacing="-0.0047in" style:font-size-asian="6.5pt"/>
    </style:style>
    <style:style style:name="T1948" style:family="text">
      <style:text-properties fo:color="#030303" style:font-name="Times New Roman" fo:font-size="6.5pt" style:font-size-asian="6.5pt"/>
    </style:style>
    <style:style style:name="T1949" style:family="text">
      <style:text-properties fo:color="#030303" style:font-name="Times New Roman" fo:font-size="6.5pt" fo:letter-spacing="-0.0016in" style:font-size-asian="6.5pt"/>
    </style:style>
    <style:style style:name="T1950" style:family="text">
      <style:text-properties fo:color="#030303" style:font-name="Times New Roman" fo:font-size="6.5pt" fo:letter-spacing="-0.0028in" style:font-size-asian="6.5pt"/>
    </style:style>
    <style:style style:name="T1951" style:family="text">
      <style:text-properties fo:color="#232323" style:font-name="Times New Roman" fo:font-size="6.5pt" fo:letter-spacing="-0.0028in" style:font-size-asian="6.5pt"/>
    </style:style>
    <style:style style:name="T1952" style:family="text">
      <style:text-properties fo:color="#3f3f3f" style:font-name="Times New Roman" fo:font-size="6.5pt" fo:letter-spacing="-0.0028in" style:font-size-asian="6.5pt"/>
    </style:style>
    <style:style style:name="T1953" style:family="text">
      <style:text-properties fo:color="#3f3f3f" style:font-name="Times New Roman" fo:font-size="6.5pt" style:font-size-asian="6.5pt"/>
    </style:style>
    <style:style style:name="T1954" style:family="text">
      <style:text-properties fo:color="#3f3f3f" style:font-name="Times New Roman" fo:font-size="6.5pt" fo:letter-spacing="-0.002in" style:font-size-asian="6.5pt"/>
    </style:style>
    <style:style style:name="T1955" style:family="text">
      <style:text-properties fo:color="#3f3f3f" style:font-name="Times New Roman" fo:font-size="6.5pt" fo:letter-spacing="0.0016in" style:font-size-asian="6.5pt"/>
    </style:style>
    <style:style style:name="T1956" style:family="text">
      <style:text-properties fo:color="#232323" style:font-name="Times New Roman" fo:font-size="6.5pt" fo:letter-spacing="-0.0016in" style:font-size-asian="6.5pt"/>
    </style:style>
    <style:style style:name="T1957" style:family="text">
      <style:text-properties fo:color="#030303" fo:font-size="8.5pt" fo:letter-spacing="0.0181in" style:font-size-asian="8.5pt"/>
    </style:style>
    <style:style style:name="T1958" style:family="text">
      <style:text-properties fo:color="#030303" fo:font-size="8.5pt" fo:letter-spacing="0.0252in" style:font-size-asian="8.5pt"/>
    </style:style>
    <style:style style:name="T1959" style:family="text">
      <style:text-properties fo:color="#030303" fo:font-size="8.5pt" fo:letter-spacing="0.0154in" style:font-size-asian="8.5pt"/>
    </style:style>
    <style:style style:name="T1960" style:family="text">
      <style:text-properties fo:color="#030303" fo:font-size="8.5pt" fo:letter-spacing="0.0102in" style:font-size-asian="8.5pt"/>
    </style:style>
    <style:style style:name="T1961" style:family="text">
      <style:text-properties fo:color="#030303" fo:font-size="8.5pt" fo:letter-spacing="0.0256in" style:font-size-asian="8.5pt"/>
    </style:style>
    <style:style style:name="T1962" style:family="text">
      <style:text-properties fo:color="#030303" fo:font-size="8.5pt" fo:letter-spacing="0.0209in" style:font-size-asian="8.5pt"/>
    </style:style>
    <style:style style:name="T1963" style:family="text">
      <style:text-properties fo:color="#030303" fo:font-size="8.5pt" fo:letter-spacing="0.0217in" style:font-size-asian="8.5pt"/>
    </style:style>
    <style:style style:name="T1964" style:family="text">
      <style:text-properties fo:color="#030303" fo:font-size="8.5pt" fo:letter-spacing="0.0236in" style:font-size-asian="8.5pt"/>
    </style:style>
    <style:style style:name="T1965" style:family="text">
      <style:text-properties fo:color="#3f3f3f" fo:font-size="8.5pt" style:font-size-asian="8.5pt"/>
    </style:style>
    <style:style style:name="T1966" style:family="text">
      <style:text-properties fo:color="#030303" fo:font-size="8.5pt" fo:letter-spacing="0.0228in" style:font-size-asian="8.5pt"/>
    </style:style>
    <style:style style:name="T1967" style:family="text">
      <style:text-properties fo:color="#030303" fo:font-size="8.5pt" fo:letter-spacing="0.0555in" style:font-size-asian="8.5pt"/>
    </style:style>
    <style:style style:name="T1968" style:family="text">
      <style:text-properties fo:color="#030303" fo:font-size="8.5pt" fo:letter-spacing="0.0165in" style:font-size-asian="8.5pt"/>
    </style:style>
    <style:style style:name="T1969" style:family="text">
      <style:text-properties fo:color="#030303" style:text-position="12% 100%" style:font-name="Times New Roman" fo:font-size="8.5pt" fo:letter-spacing="0.0008in" style:font-size-asian="8.5pt"/>
    </style:style>
    <style:style style:name="T1970" style:family="text">
      <style:text-properties fo:color="#030303" style:font-name="Times New Roman" fo:font-size="9pt" style:font-size-asian="9pt"/>
    </style:style>
    <style:style style:name="T1971" style:family="text">
      <style:text-properties fo:color="#030303" fo:font-size="8.5pt" fo:letter-spacing="-0.0134in" style:font-size-asian="8.5pt"/>
    </style:style>
    <style:style style:name="T1972" style:family="text">
      <style:text-properties fo:color="#030303" fo:font-size="8.5pt" fo:letter-spacing="0.0035in" style:font-size-asian="8.5pt"/>
    </style:style>
    <style:style style:name="T1973" style:family="text">
      <style:text-properties fo:color="#232323" style:font-name="Times New Roman" fo:font-size="6.5pt" style:font-name-asian="Times New Roman1" style:font-size-asian="6.5pt" style:font-name-complex="Times New Roman1" style:font-size-complex="6.5pt" style:text-scale="110%"/>
    </style:style>
    <style:style style:name="T1974" style:family="text">
      <style:text-properties fo:color="#232323" style:font-name="Times New Roman" fo:font-size="6.5pt" fo:letter-spacing="-0.0016in" style:font-name-asian="Times New Roman1" style:font-size-asian="6.5pt" style:font-name-complex="Times New Roman1" style:font-size-complex="6.5pt" style:text-scale="110%"/>
    </style:style>
    <style:style style:name="T1975" style:family="text">
      <style:text-properties fo:color="#232323" style:font-name="Times New Roman" fo:font-size="6.5pt" fo:letter-spacing="-0.0154in" style:text-underline-style="solid" style:text-underline-width="auto" style:text-underline-color="#000000" style:font-name-asian="Times New Roman1" style:font-size-asian="6.5pt" style:font-name-complex="Times New Roman1" style:font-size-complex="6.5pt" style:text-scale="110%"/>
    </style:style>
    <style:style style:name="T1976" style:family="text">
      <style:text-properties fo:color="#232323" style:font-name="Times New Roman" fo:font-size="6.5pt" style:text-underline-style="solid" style:text-underline-width="auto" style:text-underline-color="#000000" style:font-name-asian="Times New Roman1" style:font-size-asian="6.5pt" style:font-name-complex="Times New Roman1" style:font-size-complex="6.5pt" style:text-scale="110%"/>
    </style:style>
    <style:style style:name="T1977" style:family="text">
      <style:text-properties fo:color="#232323" style:font-name="Times New Roman" fo:font-size="6.5pt" fo:letter-spacing="0.0146in" style:text-underline-style="solid" style:text-underline-width="auto" style:text-underline-color="#000000" style:font-name-asian="Times New Roman1" style:font-size-asian="6.5pt" style:font-name-complex="Times New Roman1" style:font-size-complex="6.5pt" style:text-scale="110%"/>
    </style:style>
    <style:style style:name="T1978" style:family="text">
      <style:text-properties fo:color="#3f3f3f" style:font-name="Times New Roman" fo:font-size="6.5pt" style:text-underline-style="solid" style:text-underline-width="auto" style:text-underline-color="#000000" style:font-name-asian="Times New Roman1" style:font-size-asian="6.5pt" style:font-name-complex="Times New Roman1" style:font-size-complex="6.5pt" style:text-scale="110%"/>
    </style:style>
    <style:style style:name="T1979" style:family="text">
      <style:text-properties fo:color="#3f3f3f" style:font-name="Times New Roman" fo:font-size="6.5pt" fo:letter-spacing="0.028in" style:text-underline-style="solid" style:text-underline-width="auto" style:text-underline-color="#000000" style:font-name-asian="Times New Roman1" style:font-size-asian="6.5pt" style:font-name-complex="Times New Roman1" style:font-size-complex="6.5pt" style:text-scale="110%"/>
    </style:style>
    <style:style style:name="T1980" style:family="text">
      <style:text-properties fo:color="#030303" style:font-name="Times New Roman" fo:font-size="6.5pt" style:text-underline-style="solid" style:text-underline-width="auto" style:text-underline-color="#000000" style:font-name-asian="Times New Roman1" style:font-size-asian="6.5pt" style:font-name-complex="Times New Roman1" style:font-size-complex="6.5pt" style:text-scale="110%"/>
    </style:style>
    <style:style style:name="T1981" style:family="text">
      <style:text-properties fo:color="#595959" style:font-name="Times New Roman" fo:font-size="6.5pt" style:text-underline-style="solid" style:text-underline-width="auto" style:text-underline-color="#000000" style:font-name-asian="Times New Roman1" style:font-size-asian="6.5pt" style:font-name-complex="Times New Roman1" style:font-size-complex="6.5pt" style:text-scale="110%"/>
    </style:style>
    <style:style style:name="T1982" style:family="text">
      <style:text-properties fo:color="#232323" style:font-name="Times New Roman" fo:font-size="6.5pt" fo:letter-spacing="-0.0075in" style:text-underline-style="solid" style:text-underline-width="auto" style:text-underline-color="#000000" style:font-name-asian="Times New Roman1" style:font-size-asian="6.5pt" style:font-name-complex="Times New Roman1" style:font-size-complex="6.5pt" style:text-scale="110%"/>
    </style:style>
    <style:style style:name="T1983" style:family="text">
      <style:text-properties fo:color="#232323" style:font-name="Times New Roman" fo:font-size="6.5pt" fo:letter-spacing="-0.0016in" style:text-underline-style="solid" style:text-underline-width="auto" style:text-underline-color="#000000" style:font-name-asian="Times New Roman1" style:font-size-asian="6.5pt" style:font-name-complex="Times New Roman1" style:font-size-complex="6.5pt" style:text-scale="110%"/>
    </style:style>
    <style:style style:name="T1984" style:family="text">
      <style:text-properties fo:color="#3f3f3f" style:font-name="Times New Roman" fo:font-size="6.5pt" style:text-underline-style="solid" style:text-underline-width="auto" style:text-underline-color="#000000" style:font-name-asian="Times New Roman1" style:font-size-asian="6.5pt" style:font-name-complex="Times New Roman1" style:font-size-complex="6.5pt"/>
    </style:style>
    <style:style style:name="T1985" style:family="text">
      <style:text-properties fo:color="#3f3f3f" style:font-name="Times New Roman" fo:font-size="6.5pt" fo:letter-spacing="0.028in" style:text-underline-style="none" style:font-name-asian="Times New Roman1" style:font-size-asian="6.5pt" style:font-name-complex="Times New Roman1" style:font-size-complex="6.5pt" style:text-scale="110%"/>
    </style:style>
    <style:style style:name="T1986" style:family="text">
      <style:text-properties fo:color="#232323" style:font-name="Times New Roman" fo:font-size="6.5pt" style:text-underline-style="none" style:font-name-asian="Times New Roman1" style:font-size-asian="6.5pt" style:font-name-complex="Times New Roman1" style:font-size-complex="6.5pt" style:text-scale="110%"/>
    </style:style>
    <style:style style:name="T1987" style:family="text">
      <style:text-properties fo:color="#232323" style:font-name="Times New Roman" fo:font-size="6.5pt" fo:letter-spacing="0.028in" style:text-underline-style="none" style:font-name-asian="Times New Roman1" style:font-size-asian="6.5pt" style:font-name-complex="Times New Roman1" style:font-size-complex="6.5pt" style:text-scale="110%"/>
    </style:style>
    <style:style style:name="T1988" style:family="text">
      <style:text-properties fo:color="#232323" fo:font-size="6.5pt" style:text-underline-style="none" style:font-size-asian="6.5pt" style:font-size-complex="6.5pt" style:text-scale="110%"/>
    </style:style>
    <style:style style:name="T1989" style:family="text">
      <style:text-properties fo:color="#030303" fo:font-size="6.5pt" style:text-underline-style="none" style:font-size-asian="6.5pt" style:font-size-complex="6.5pt" style:text-scale="110%"/>
    </style:style>
    <style:style style:name="T1990" style:family="text">
      <style:text-properties fo:color="#3f3f3f" fo:font-size="6.5pt" style:text-underline-style="none" style:font-size-asian="6.5pt" style:font-size-complex="6.5pt" style:text-scale="110%"/>
    </style:style>
    <style:style style:name="T1991" style:family="text">
      <style:text-properties fo:color="#595959" fo:font-size="6.5pt" style:text-underline-style="none" style:font-size-asian="6.5pt" style:font-size-complex="6.5pt" style:text-scale="110%"/>
    </style:style>
    <style:style style:name="T1992" style:family="text">
      <style:text-properties fo:color="#3f3f3f" fo:font-size="4pt" style:font-size-asian="4pt"/>
    </style:style>
    <style:style style:name="T1993" style:family="text">
      <style:text-properties fo:color="#3f3f3f" fo:font-size="4pt" fo:letter-spacing="0.0075in" style:font-size-asian="4pt"/>
    </style:style>
    <style:style style:name="T1994" style:family="text">
      <style:text-properties fo:color="#3f3f3f" fo:font-size="4pt" fo:letter-spacing="0.0165in" style:font-size-asian="4pt"/>
    </style:style>
    <style:style style:name="T1995" style:family="text">
      <style:text-properties fo:color="#3f3f3f" fo:font-size="4pt" fo:letter-spacing="0.0154in" style:font-size-asian="4pt"/>
    </style:style>
    <style:style style:name="T1996" style:family="text">
      <style:text-properties fo:color="#3f3f3f" fo:font-size="4pt" fo:letter-spacing="0.011in" style:font-size-asian="4pt"/>
    </style:style>
    <style:style style:name="T1997" style:family="text">
      <style:text-properties fo:color="#3f3f3f" fo:font-size="4pt" fo:letter-spacing="0.0181in" style:font-size-asian="4pt"/>
    </style:style>
    <style:style style:name="T1998" style:family="text">
      <style:text-properties fo:color="#3f3f3f" fo:font-size="4pt" fo:letter-spacing="0.0146in" style:font-size-asian="4pt"/>
    </style:style>
    <style:style style:name="T1999" style:family="text">
      <style:text-properties fo:color="#3f3f3f" fo:font-size="4pt" fo:letter-spacing="0.0047in" style:font-size-asian="4pt"/>
    </style:style>
    <style:style style:name="T2000" style:family="text">
      <style:text-properties fo:color="#3f3f3f" fo:font-size="4pt" fo:letter-spacing="0.0134in" style:font-size-asian="4pt"/>
    </style:style>
    <style:style style:name="T2001" style:family="text">
      <style:text-properties fo:color="#232323" fo:font-size="4pt" style:font-size-asian="4pt"/>
    </style:style>
    <style:style style:name="T2002" style:family="text">
      <style:text-properties fo:color="#232323" fo:font-size="4pt" fo:letter-spacing="0.0228in" style:font-size-asian="4pt"/>
    </style:style>
    <style:style style:name="T2003" style:family="text">
      <style:text-properties fo:color="#3f3f3f" fo:font-size="4pt" fo:letter-spacing="0.0102in" style:font-size-asian="4pt"/>
    </style:style>
    <style:style style:name="T2004" style:family="text">
      <style:text-properties fo:color="#3f3f3f" fo:font-size="4pt" fo:letter-spacing="-0.0016in" style:font-size-asian="4pt"/>
    </style:style>
    <style:style style:name="T2005" style:family="text">
      <style:text-properties fo:color="#3a3a3a" fo:font-size="6.5pt" style:font-size-asian="6.5pt" style:text-scale="90%"/>
    </style:style>
    <style:style style:name="T2006" style:family="text">
      <style:text-properties fo:color="#212121" fo:font-size="6.5pt" style:font-size-asian="6.5pt" style:text-scale="90%"/>
    </style:style>
    <style:style style:name="T2007" style:family="text">
      <style:text-properties fo:color="#030303" fo:font-size="6.5pt" style:font-size-asian="6.5pt" style:text-scale="90%"/>
    </style:style>
    <style:style style:name="T2008" style:family="text">
      <style:text-properties fo:color="#212121" fo:font-size="6.5pt" fo:letter-spacing="-0.0043in" style:font-size-asian="6.5pt" style:text-scale="90%"/>
    </style:style>
    <style:style style:name="T2009" style:family="text">
      <style:text-properties fo:color="#212121" fo:font-size="6.5pt" fo:letter-spacing="0.0098in" style:font-size-asian="6.5pt"/>
    </style:style>
    <style:style style:name="T2010" style:family="text">
      <style:text-properties fo:color="#030303" fo:font-size="6.5pt" fo:letter-spacing="-0.0016in" style:font-size-asian="6.5pt" style:text-scale="90%"/>
    </style:style>
    <style:style style:name="T2011" style:family="text">
      <style:text-properties fo:color="#3a3a3a" fo:font-size="6.5pt" fo:letter-spacing="-0.0016in" style:font-size-asian="6.5pt" style:text-scale="90%"/>
    </style:style>
    <style:style style:name="T2012" style:family="text">
      <style:text-properties fo:color="#3a3a3a" fo:font-size="6.5pt" style:font-size-asian="6.5pt"/>
    </style:style>
    <style:style style:name="T2013" style:family="text">
      <style:text-properties fo:color="#030303" fo:font-size="6.5pt" style:font-size-asian="6.5pt"/>
    </style:style>
    <style:style style:name="T2014" style:family="text">
      <style:text-properties fo:color="#212121" fo:font-size="6.5pt" style:font-size-asian="6.5pt"/>
    </style:style>
    <style:style style:name="T2015" style:family="text">
      <style:text-properties fo:color="#4d4d4d" fo:font-size="6.5pt" style:font-size-asian="6.5pt"/>
    </style:style>
    <style:style style:name="T2016" style:family="text">
      <style:text-properties fo:color="#4d4d4d" fo:font-size="6.5pt" fo:letter-spacing="0.0043in" style:font-size-asian="6.5pt"/>
    </style:style>
    <style:style style:name="T2017" style:family="text">
      <style:text-properties fo:color="#212121" fo:font-size="6.5pt" fo:letter-spacing="-0.0016in" style:font-size-asian="6.5pt"/>
    </style:style>
    <style:style style:name="T2018" style:family="text">
      <style:text-properties fo:color="#606060" fo:font-size="6.5pt" fo:letter-spacing="-0.0016in" style:font-size-asian="6.5pt"/>
    </style:style>
    <style:style style:name="T2019" style:family="text">
      <style:text-properties fo:color="#030303" fo:font-size="6.5pt" style:font-size-asian="6.5pt" style:font-size-complex="6.5pt" style:text-scale="105%"/>
    </style:style>
    <style:style style:name="T2020" style:family="text">
      <style:text-properties fo:color="#030303" fo:font-size="6.5pt" fo:letter-spacing="-0.0091in" style:font-size-asian="6.5pt" style:font-size-complex="6.5pt" style:text-scale="105%"/>
    </style:style>
    <style:style style:name="T2021" style:family="text">
      <style:text-properties fo:color="#212121" fo:font-size="6.5pt" fo:letter-spacing="-0.022in" style:text-underline-style="solid" style:text-underline-width="auto" style:text-underline-color="#000000" style:font-size-asian="6.5pt" style:font-size-complex="6.5pt" style:text-scale="105%"/>
    </style:style>
    <style:style style:name="T2022" style:family="text">
      <style:text-properties fo:color="#212121" fo:font-size="6.5pt" style:text-underline-style="solid" style:text-underline-width="auto" style:text-underline-color="#000000" style:font-size-asian="6.5pt" style:font-size-complex="6.5pt" style:text-scale="105%"/>
    </style:style>
    <style:style style:name="T2023" style:family="text">
      <style:text-properties fo:color="#212121" fo:font-size="6.5pt" fo:letter-spacing="-0.0047in" style:text-underline-style="solid" style:text-underline-width="auto" style:text-underline-color="#000000" style:font-size-asian="6.5pt" style:font-size-complex="6.5pt" style:text-scale="105%"/>
    </style:style>
    <style:style style:name="T2024" style:family="text">
      <style:text-properties fo:color="#212121" fo:font-size="6.5pt" fo:letter-spacing="-0.0071in" style:text-underline-style="solid" style:text-underline-width="auto" style:text-underline-color="#000000" style:font-size-asian="6.5pt" style:font-size-complex="6.5pt" style:text-scale="105%"/>
    </style:style>
    <style:style style:name="T2025" style:family="text">
      <style:text-properties fo:color="#3a3a3a" fo:font-size="6.5pt" style:text-underline-style="solid" style:text-underline-width="auto" style:text-underline-color="#000000" style:font-size-asian="6.5pt" style:font-size-complex="6.5pt" style:text-scale="105%"/>
    </style:style>
    <style:style style:name="T2026" style:family="text">
      <style:text-properties fo:color="#3a3a3a" fo:font-size="6.5pt" fo:letter-spacing="0.0189in" style:text-underline-style="solid" style:text-underline-width="auto" style:text-underline-color="#000000" style:font-size-asian="6.5pt" style:font-size-complex="6.5pt" style:text-scale="105%"/>
    </style:style>
    <style:style style:name="T2027" style:family="text">
      <style:text-properties fo:color="#030303" fo:font-size="6.5pt" style:text-underline-style="solid" style:text-underline-width="auto" style:text-underline-color="#000000" style:font-size-asian="6.5pt" style:font-size-complex="6.5pt" style:text-scale="105%"/>
    </style:style>
    <style:style style:name="T2028" style:family="text">
      <style:text-properties fo:color="#4d4d4d" fo:font-size="6.5pt" style:text-underline-style="solid" style:text-underline-width="auto" style:text-underline-color="#000000" style:font-size-asian="6.5pt" style:font-size-complex="6.5pt" style:text-scale="105%"/>
    </style:style>
    <style:style style:name="T2029" style:family="text">
      <style:text-properties fo:color="#4d4d4d" fo:font-size="6.5pt" fo:letter-spacing="-0.002in" style:text-underline-style="solid" style:text-underline-width="auto" style:text-underline-color="#000000" style:font-size-asian="6.5pt" style:font-size-complex="6.5pt" style:text-scale="105%"/>
    </style:style>
    <style:style style:name="T2030" style:family="text">
      <style:text-properties fo:color="#212121" fo:font-size="6.5pt" fo:letter-spacing="-0.0016in" style:text-underline-style="solid" style:text-underline-width="auto" style:text-underline-color="#000000" style:font-size-asian="6.5pt" style:font-size-complex="6.5pt" style:text-scale="105%"/>
    </style:style>
    <style:style style:name="T2031" style:family="text">
      <style:text-properties fo:color="#606060" fo:font-size="6.5pt" style:text-underline-style="solid" style:text-underline-width="auto" style:text-underline-color="#000000" style:font-size-asian="6.5pt" style:font-size-complex="6.5pt" style:text-scale="105%"/>
    </style:style>
    <style:style style:name="T2032" style:family="text">
      <style:text-properties fo:color="#606060" fo:font-size="6.5pt" fo:letter-spacing="-0.0028in" style:text-underline-style="solid" style:text-underline-width="auto" style:text-underline-color="#000000" style:font-size-asian="6.5pt" style:font-size-complex="6.5pt" style:text-scale="105%"/>
    </style:style>
    <style:style style:name="T2033" style:family="text">
      <style:text-properties fo:color="#212121" fo:font-size="6.5pt" fo:letter-spacing="-0.0043in" style:text-underline-style="solid" style:text-underline-width="auto" style:text-underline-color="#000000" style:font-size-asian="6.5pt" style:font-size-complex="6.5pt" style:text-scale="105%"/>
    </style:style>
    <style:style style:name="T2034" style:family="text">
      <style:text-properties fo:color="#606060" fo:font-size="6.5pt" fo:letter-spacing="-0.0071in" style:text-underline-style="solid" style:text-underline-width="auto" style:text-underline-color="#000000" style:font-size-asian="6.5pt" style:font-size-complex="6.5pt" style:text-scale="105%"/>
    </style:style>
    <style:style style:name="T2035" style:family="text">
      <style:text-properties fo:color="#212121" fo:font-size="6.5pt" fo:letter-spacing="-0.0035in" style:text-underline-style="solid" style:text-underline-width="auto" style:text-underline-color="#000000" style:font-size-asian="6.5pt" style:font-size-complex="6.5pt" style:text-scale="105%"/>
    </style:style>
    <style:style style:name="T2036" style:family="text">
      <style:text-properties fo:color="#212121" fo:font-size="6.5pt" fo:letter-spacing="-0.0028in" style:text-underline-style="solid" style:text-underline-width="auto" style:text-underline-color="#000000" style:font-size-asian="6.5pt" style:font-size-complex="6.5pt" style:text-scale="105%"/>
    </style:style>
    <style:style style:name="T2037" style:family="text">
      <style:text-properties fo:color="#3a3a3a" fo:font-size="6.5pt" fo:letter-spacing="0.022in" style:text-underline-style="solid" style:text-underline-width="auto" style:text-underline-color="#000000" style:font-size-asian="6.5pt" style:font-size-complex="6.5pt" style:text-scale="105%"/>
    </style:style>
    <style:style style:name="T2038" style:family="text">
      <style:text-properties fo:color="#212121" fo:font-size="6.5pt" style:text-underline-style="solid" style:text-underline-width="auto" style:text-underline-color="#000000" style:font-size-asian="6.5pt" style:font-size-complex="6.5pt"/>
    </style:style>
    <style:style style:name="T2039" style:family="text">
      <style:text-properties fo:color="#212121" fo:font-size="6.5pt" fo:letter-spacing="0.028in" style:text-underline-style="none" style:font-size-asian="6.5pt" style:font-size-complex="6.5pt" style:text-scale="105%"/>
    </style:style>
    <style:style style:name="T2040" style:family="text">
      <style:text-properties fo:color="#212121" fo:font-size="6.5pt" style:text-underline-style="none" style:font-size-asian="6.5pt" style:font-size-complex="6.5pt" style:text-scale="105%"/>
    </style:style>
    <style:style style:name="T2041" style:family="text">
      <style:text-properties fo:color="#212121" fo:font-size="6.5pt" fo:letter-spacing="0.0555in" style:text-underline-style="none" style:font-size-asian="6.5pt" style:font-size-complex="6.5pt" style:text-scale="105%"/>
    </style:style>
    <style:style style:name="T2042" style:family="text">
      <style:text-properties fo:color="#212121" style:font-name="Times New Roman" fo:font-size="7pt" style:text-underline-style="none" style:font-name-asian="Times New Roman1" style:font-size-asian="7pt" style:font-name-complex="Times New Roman1" style:font-size-complex="7pt" style:text-scale="105%"/>
    </style:style>
    <style:style style:name="T2043" style:family="text">
      <style:text-properties fo:color="#030303" style:font-name="Times New Roman" fo:font-size="7pt" style:text-underline-style="none" style:font-name-asian="Times New Roman1" style:font-size-asian="7pt" style:font-name-complex="Times New Roman1" style:font-size-complex="7pt" style:text-scale="105%"/>
    </style:style>
    <style:style style:name="T2044" style:family="text">
      <style:text-properties fo:color="#3a3a3a" style:font-name="Times New Roman" fo:font-size="7pt" style:text-underline-style="none" style:font-name-asian="Times New Roman1" style:font-size-asian="7pt" style:font-name-complex="Times New Roman1" style:font-size-complex="7pt" style:text-scale="105%"/>
    </style:style>
    <style:style style:name="T2045" style:family="text">
      <style:text-properties fo:color="#606060" style:font-name="Times New Roman" fo:font-size="7pt" style:text-underline-style="none" style:font-name-asian="Times New Roman1" style:font-size-asian="7pt" style:font-name-complex="Times New Roman1" style:font-size-complex="7pt" style:text-scale="105%"/>
    </style:style>
    <style:style style:name="T2046" style:family="text">
      <style:text-properties fo:color="#3a3a3a" fo:font-size="4pt" style:font-size-asian="4pt"/>
    </style:style>
    <style:style style:name="T2047" style:family="text">
      <style:text-properties fo:color="#3a3a3a" fo:font-size="4pt" fo:letter-spacing="0.0102in" style:font-size-asian="4pt"/>
    </style:style>
    <style:style style:name="T2048" style:family="text">
      <style:text-properties fo:color="#4d4d4d" fo:font-size="4pt" style:font-size-asian="4pt"/>
    </style:style>
    <style:style style:name="T2049" style:family="text">
      <style:text-properties fo:color="#4d4d4d" fo:font-size="4pt" fo:letter-spacing="0.0181in" style:font-size-asian="4pt"/>
    </style:style>
    <style:style style:name="T2050" style:family="text">
      <style:text-properties fo:color="#3a3a3a" fo:font-size="4pt" fo:letter-spacing="0.0055in" style:font-size-asian="4pt"/>
    </style:style>
    <style:style style:name="T2051" style:family="text">
      <style:text-properties fo:color="#3a3a3a" fo:font-size="4pt" fo:letter-spacing="0.0193in" style:font-size-asian="4pt"/>
    </style:style>
    <style:style style:name="T2052" style:family="text">
      <style:text-properties fo:color="#3a3a3a" fo:font-size="4pt" fo:letter-spacing="0.0161in" style:font-size-asian="4pt"/>
    </style:style>
    <style:style style:name="T2053" style:family="text">
      <style:text-properties fo:color="#3a3a3a" fo:font-size="4pt" fo:letter-spacing="0.0173in" style:font-size-asian="4pt"/>
    </style:style>
    <style:style style:name="T2054" style:family="text">
      <style:text-properties fo:color="#3a3a3a" fo:font-size="4pt" fo:letter-spacing="0.0063in" style:font-size-asian="4pt"/>
    </style:style>
    <style:style style:name="T2055" style:family="text">
      <style:text-properties fo:color="#3a3a3a" fo:font-size="4pt" fo:letter-spacing="0.0134in" style:font-size-asian="4pt"/>
    </style:style>
    <style:style style:name="T2056" style:family="text">
      <style:text-properties fo:color="#212121" fo:font-size="4.5pt" style:font-size-asian="4.5pt"/>
    </style:style>
    <style:style style:name="T2057" style:family="text">
      <style:text-properties fo:color="#212121" fo:font-size="4.5pt" fo:letter-spacing="0.0181in" style:font-size-asian="4.5pt"/>
    </style:style>
    <style:style style:name="T2058" style:family="text">
      <style:text-properties fo:color="#3a3a3a" fo:font-size="4.5pt" style:font-size-asian="4.5pt"/>
    </style:style>
    <style:style style:name="T2059" style:family="text">
      <style:text-properties fo:color="#3a3a3a" fo:font-size="4.5pt" fo:letter-spacing="0.0457in" style:font-size-asian="4.5pt"/>
    </style:style>
    <style:style style:name="T2060" style:family="text">
      <style:text-properties fo:color="#3a3a3a" fo:font-size="4pt" fo:letter-spacing="-0.0016in" style:font-size-asian="4pt"/>
    </style:style>
    <style:style style:name="T2061" style:family="text">
      <style:text-properties fo:color="#231f20" style:font-name="Source Sans Pro" fo:letter-spacing="-0.0055in"/>
    </style:style>
    <style:style style:name="T2062" style:family="text">
      <style:text-properties fo:color="#231f20" style:font-name="Source Sans Pro" fo:font-size="11pt" fo:letter-spacing="-0.0075in" style:font-size-asian="11pt"/>
    </style:style>
    <style:style style:name="T2063" style:family="text">
      <style:text-properties fo:color="#231f20" style:font-name="Source Sans Pro" fo:font-size="11pt" fo:letter-spacing="-0.0035in" style:font-size-asian="11pt"/>
    </style:style>
    <style:style style:name="T2064" style:family="text">
      <style:text-properties fo:color="#231f20" style:font-name="Source Sans Pro" fo:font-size="11pt" fo:letter-spacing="-0.0071in" style:font-size-asian="11pt"/>
    </style:style>
    <style:style style:name="T2065" style:family="text">
      <style:text-properties fo:color="#231f20" style:font-name="Source Sans Pro" fo:font-size="11pt" fo:letter-spacing="0.0063in" style:font-size-asian="11pt"/>
    </style:style>
    <style:style style:name="T2066" style:family="text">
      <style:text-properties fo:color="#231f20" style:font-name="Source Sans Pro" fo:font-size="11pt" fo:letter-spacing="0.0075in" style:font-size-asian="11pt"/>
    </style:style>
    <style:style style:name="T2067" style:family="text">
      <style:text-properties fo:color="#231f20" style:font-name="Source Sans Pro" fo:font-size="11pt" fo:letter-spacing="0.0083in" style:font-size-asian="11pt"/>
    </style:style>
    <style:style style:name="T2068" style:family="text">
      <style:text-properties fo:color="#231f20" style:font-name="Source Sans Pro" fo:font-size="11pt" fo:letter-spacing="-0.0083in" style:font-size-asian="11pt"/>
    </style:style>
    <style:style style:name="T2069" style:family="text">
      <style:text-properties fo:color="#231f20" style:font-name="Source Sans Pro" fo:font-size="11pt" fo:letter-spacing="-0.0028in" style:font-size-asian="11pt"/>
    </style:style>
    <style:style style:name="T2070" style:family="text">
      <style:text-properties fo:color="#ffffff" style:font-name="Source Sans Pro" fo:font-size="10pt" style:font-size-asian="10pt"/>
    </style:style>
    <style:style style:name="T2071" style:family="text">
      <style:text-properties fo:color="#ffffff" style:font-name="Source Sans Pro" fo:font-size="10pt" fo:letter-spacing="-0.0075in" style:font-size-asian="10pt"/>
    </style:style>
    <style:style style:name="T2072" style:family="text">
      <style:text-properties fo:color="#ffffff" style:font-name="Source Sans Pro" fo:font-size="10pt" fo:letter-spacing="-0.0071in" style:font-size-asian="10pt"/>
    </style:style>
    <style:style style:name="T2073" style:family="text">
      <style:text-properties fo:color="#ffffff" style:font-name="Source Sans Pro" fo:font-size="10pt" fo:letter-spacing="-0.0016in" style:font-size-asian="10pt"/>
    </style:style>
    <style:style style:name="T2074" style:family="text">
      <style:text-properties fo:color="#ffffff" style:font-name="Source Sans Pro" fo:font-size="10pt" fo:letter-spacing="-0.0008in" style:font-size-asian="10pt"/>
    </style:style>
    <style:style style:name="T2075" style:family="text">
      <style:text-properties fo:color="#ffffff" style:font-name="Source Sans Pro" fo:font-size="10pt" fo:letter-spacing="-0.0028in" style:font-size-asian="10pt"/>
    </style:style>
    <style:style style:name="T2076" style:family="text">
      <style:text-properties fo:color="#ffffff" style:font-name="Source Sans Pro Semibold" fo:font-size="11pt" fo:font-weight="bold" style:font-size-asian="11pt" style:font-weight-asian="bold"/>
    </style:style>
    <style:style style:name="T2077" style:family="text">
      <style:text-properties fo:color="#ffffff" style:font-name="Source Sans Pro Semibold" fo:font-size="11pt" fo:letter-spacing="0.0091in" fo:font-weight="bold" style:font-size-asian="11pt" style:font-weight-asian="bold"/>
    </style:style>
    <style:style style:name="T2078" style:family="text">
      <style:text-properties fo:color="#ffffff" style:font-name="Source Sans Pro Semibold" fo:font-size="11pt" fo:letter-spacing="0.0098in" fo:font-weight="bold" style:font-size-asian="11pt" style:font-weight-asian="bold"/>
    </style:style>
    <style:style style:name="T2079" style:family="text">
      <style:text-properties fo:color="#ffffff" style:font-name="Source Sans Pro Semibold" fo:font-size="11pt" fo:letter-spacing="-0.0016in" fo:font-weight="bold" style:font-size-asian="11pt" style:font-weight-asian="bold"/>
    </style:style>
    <style:style style:name="T2080" style:family="text">
      <style:text-properties fo:color="#ffffff" style:font-name="Source Sans Pro Semibold" fo:font-size="11pt" fo:letter-spacing="0.0299in" fo:font-weight="bold" style:font-size-asian="11pt" style:font-weight-asian="bold"/>
    </style:style>
    <style:style style:name="T2081" style:family="text">
      <style:text-properties fo:color="#425970" fo:font-size="6pt" style:font-size-asian="6pt"/>
    </style:style>
    <style:style style:name="T2082" style:family="text">
      <style:text-properties fo:color="#647789" fo:font-size="6pt" style:font-size-asian="6pt"/>
    </style:style>
    <style:style style:name="T2083" style:family="text">
      <style:text-properties fo:color="#647789" fo:font-size="6pt" fo:letter-spacing="-0.0063in" style:font-size-asian="6pt"/>
    </style:style>
    <style:style style:name="T2084" style:family="text">
      <style:text-properties fo:color="#425970" fo:font-size="6pt" fo:font-weight="bold" style:font-size-asian="6pt" style:font-weight-asian="bold"/>
    </style:style>
    <style:style style:name="T2085" style:family="text">
      <style:text-properties fo:color="#425970" fo:font-size="6pt" fo:letter-spacing="-0.0008in" fo:font-weight="bold" style:font-size-asian="6pt" style:font-weight-asian="bold"/>
    </style:style>
    <style:style style:name="T2086" style:family="text">
      <style:text-properties fo:color="#425970" fo:font-size="6pt" fo:letter-spacing="0.0016in" fo:font-weight="bold" style:font-size-asian="6pt" style:font-weight-asian="bold"/>
    </style:style>
    <style:style style:name="T2087" style:family="text">
      <style:text-properties fo:color="#425970" fo:font-size="6pt" fo:letter-spacing="-0.0047in" fo:font-weight="bold" style:font-size-asian="6pt" style:font-weight-asian="bold"/>
    </style:style>
    <style:style style:name="T2088" style:family="text">
      <style:text-properties fo:color="#425970" fo:font-size="6pt" fo:letter-spacing="-0.0016in" fo:font-weight="bold" style:font-size-asian="6pt" style:font-weight-asian="bold"/>
    </style:style>
    <style:style style:name="T2089" style:family="text">
      <style:text-properties fo:color="#647789" fo:font-size="6pt" fo:font-weight="bold" style:font-size-asian="6pt" style:font-weight-asian="bold"/>
    </style:style>
    <style:style style:name="T2090" style:family="text">
      <style:text-properties fo:color="#647789" fo:font-size="6pt" fo:letter-spacing="-0.0063in" fo:font-weight="bold" style:font-size-asian="6pt" style:font-weight-asian="bold"/>
    </style:style>
    <style:style style:name="fr1" style:family="graphic" style:parent-style-name="Graphics">
      <style:graphic-properties style:run-through="background" style:wrap="run-through" style:number-wrapped-paragraphs="no-limit" style:vertical-pos="from-top" style:vertical-rel="page" style:horizontal-pos="from-left" style:horizontal-rel="page" style:mirror="none" fo:clip="rect(0in, 0in, 0in, 0in)" draw:luminance="0%" draw:contrast="0%" draw:red="0%" draw:green="0%" draw:blue="0%" draw:gamma="100%" draw:color-inversion="false" draw:image-opacity="100%" draw:color-mode="standard"/>
    </style:style>
    <style:style style:name="fr2" style:family="graphic" style:parent-style-name="Graphics">
      <style:graphic-properties style:run-through="foreground" style:wrap="run-through" style:number-wrapped-paragraphs="no-limit" style:vertical-pos="from-top" style:vertical-rel="paragraph" style:horizontal-pos="from-left" style:horizontal-rel="page" style:mirror="none" fo:clip="rect(0in, 0in, 0in, 0in)" draw:luminance="0%" draw:contrast="0%" draw:red="0%" draw:green="0%" draw:blue="0%" draw:gamma="100%" draw:color-inversion="false" draw:image-opacity="100%" draw:color-mode="standard"/>
    </style:style>
    <style:style style:name="fr3" style:family="graphic" style:parent-style-name="Graphics">
      <style:graphic-properties fo:margin-left="0in" fo:margin-right="0in" fo:margin-top="0in" fo:margin-bottom="0in" style:vertical-pos="top" style:vertical-rel="baseline" fo:background-color="transparent" draw:fill="none" draw:fill-color="#729fcf" draw:secondary-fill-color="#729fcf" draw:gradient-step-count="0" draw:fill-hatch-solid="false" draw:opacity="100%" draw:fill-image-width="0in" draw:fill-image-height="0in" style:repeat="repeat" draw:fill-image-ref-point-x="0%" draw:fill-image-ref-point-y="0%" draw:fill-image-ref-point="center" draw:tile-repeat-offset="0% horizontal" fo:padding="0in" fo:border="none" style:mirror="none" fo:clip="rect(0in, 0in, 0in, 0in)" draw:luminance="0%" draw:contrast="0%" draw:red="0%" draw:green="0%" draw:blue="0%" draw:gamma="100%" draw:color-inversion="false" draw:image-opacity="100%" draw:color-mode="standard"/>
    </style:style>
    <style:style style:name="fr4" style:family="graphic" style:parent-style-name="Graphics">
      <style:graphic-properties style:run-through="background" style:wrap="none" style:vertical-pos="from-top" style:vertical-rel="paragraph" style:horizontal-pos="from-left" style:horizontal-rel="page" style:mirror="none" fo:clip="rect(0in, 0in, 0in, 0in)" draw:luminance="0%" draw:contrast="0%" draw:red="0%" draw:green="0%" draw:blue="0%" draw:gamma="100%" draw:color-inversion="false" draw:image-opacity="100%" draw:color-mode="standard"/>
    </style:style>
    <style:style style:name="fr5" style:family="graphic" style:parent-style-name="Graphics">
      <style:graphic-properties style:run-through="foreground" style:wrap="run-through" style:number-wrapped-paragraphs="no-limit" style:vertical-pos="from-top" style:vertical-rel="page" style:horizontal-pos="from-left" style:horizontal-rel="page" style:mirror="none" fo:clip="rect(0in, 0in, 0in, 0in)" draw:luminance="0%" draw:contrast="0%" draw:red="0%" draw:green="0%" draw:blue="0%" draw:gamma="100%" draw:color-inversion="false" draw:image-opacity="100%" draw:color-mode="standard"/>
    </style:style>
    <style:style style:name="fr6" style:family="graphic" style:parent-style-name="Graphics">
      <style:graphic-properties fo:margin-left="0in" fo:margin-right="0in" fo:margin-top="0in" fo:margin-bottom="0in" style:wrap="run-through" style:number-wrapped-paragraphs="no-limit" style:vertical-pos="from-top" style:vertical-rel="paragraph" style:horizontal-pos="from-left" style:horizontal-rel="page" fo:background-color="transparent" draw:fill="none" draw:fill-color="#729fcf" draw:secondary-fill-color="#729fcf" draw:gradient-step-count="0" draw:fill-hatch-solid="false" draw:opacity="100%" draw:fill-image-width="0in" draw:fill-image-height="0in" style:repeat="repeat" draw:fill-image-ref-point-x="0%" draw:fill-image-ref-point-y="0%" draw:fill-image-ref-point="center" draw:tile-repeat-offset="0% horizontal" fo:padding="0in" fo:border="none" style:mirror="none" fo:clip="rect(0in, 0in, 0in, 0in)" draw:luminance="0%" draw:contrast="0%" draw:red="0%" draw:green="0%" draw:blue="0%" draw:gamma="100%" draw:color-inversion="false" draw:image-opacity="100%" draw:color-mode="standard" draw:wrap-influence-on-position="once-concurrent"/>
    </style:style>
    <style:style style:name="fr7" style:family="graphic" style:parent-style-name="Graphics">
      <style:graphic-properties fo:margin-left="0in" fo:margin-right="0in" fo:margin-top="0in" fo:margin-bottom="0in" style:run-through="background" style:wrap="none" style:vertical-pos="from-top" style:vertical-rel="paragraph" style:horizontal-pos="from-left" style:horizontal-rel="page" fo:background-color="transparent" draw:fill="none" draw:fill-color="#729fcf" draw:secondary-fill-color="#729fcf" draw:gradient-step-count="0" draw:fill-hatch-solid="false" draw:opacity="100%" draw:fill-image-width="0in" draw:fill-image-height="0in" style:repeat="repeat" draw:fill-image-ref-point-x="0%" draw:fill-image-ref-point-y="0%" draw:fill-image-ref-point="center" draw:tile-repeat-offset="0% horizontal" fo:padding="0in" fo:border="none" style:mirror="none" fo:clip="rect(0in, 0in, 0in, 0in)" draw:luminance="0%" draw:contrast="0%" draw:red="0%" draw:green="0%" draw:blue="0%" draw:gamma="100%" draw:color-inversion="false" draw:image-opacity="100%" draw:color-mode="standard" draw:wrap-influence-on-position="once-concurrent"/>
    </style:style>
    <style:style style:name="fr8" style:family="graphic" style:parent-style-name="Graphics">
      <style:graphic-properties fo:margin-left="0in" fo:margin-right="0in" fo:margin-top="0in" fo:margin-bottom="0in" style:run-through="background" style:wrap="run-through" style:number-wrapped-paragraphs="no-limit" style:vertical-pos="from-top" style:vertical-rel="paragraph" style:horizontal-pos="from-left" style:horizontal-rel="page" fo:background-color="transparent" draw:fill="none" draw:fill-color="#729fcf" draw:secondary-fill-color="#729fcf" draw:gradient-step-count="0" draw:fill-hatch-solid="false" draw:opacity="100%" draw:fill-image-width="0in" draw:fill-image-height="0in" style:repeat="repeat" draw:fill-image-ref-point-x="0%" draw:fill-image-ref-point-y="0%" draw:fill-image-ref-point="center" draw:tile-repeat-offset="0% horizontal" fo:padding="0in" fo:border="none" style:mirror="none" fo:clip="rect(0in, 0in, 0in, 0in)" draw:luminance="0%" draw:contrast="0%" draw:red="0%" draw:green="0%" draw:blue="0%" draw:gamma="100%" draw:color-inversion="false" draw:image-opacity="100%" draw:color-mode="standard" draw:wrap-influence-on-position="once-concurrent"/>
    </style:style>
    <style:style style:name="fr9" style:family="graphic" style:parent-style-name="Graphics">
      <style:graphic-properties style:run-through="foreground" style:wrap="parallel" style:number-wrapped-paragraphs="no-limit" style:wrap-contour="false" style:vertical-pos="top" style:vertical-rel="baseline" style:horizontal-pos="from-left" style:horizontal-rel="paragraph" style:mirror="none" fo:clip="rect(0in, 0in, 0in, 0in)" draw:luminance="0%" draw:contrast="0%" draw:red="0%" draw:green="0%" draw:blue="0%" draw:gamma="100%" draw:color-inversion="false" draw:image-opacity="100%" draw:color-mode="standard"/>
    </style:style>
    <style:style style:name="fr10" style:family="graphic" style:parent-style-name="Graphics">
      <style:graphic-properties style:run-through="background" style:wrap="run-through" style:number-wrapped-paragraphs="no-limit" style:vertical-pos="from-top" style:vertical-rel="paragraph" style:horizontal-pos="from-left" style:horizontal-rel="page" style:mirror="none" fo:clip="rect(0in, 0in, 0in, 0in)" draw:luminance="0%" draw:contrast="0%" draw:red="0%" draw:green="0%" draw:blue="0%" draw:gamma="100%" draw:color-inversion="false" draw:image-opacity="100%" draw:color-mode="standard"/>
    </style:style>
    <style:style style:name="fr11" style:family="graphic" style:parent-style-name="Frame">
      <style:graphic-properties fo:margin-left="0in" fo:margin-right="0in" style:run-through="background" style:wrap="run-through" style:number-wrapped-paragraphs="no-limit" style:vertical-pos="from-top" style:vertical-rel="page" style:horizontal-pos="from-left" style:horizontal-rel="page" draw:opacity="0%" fo:padding="0in" fo:border="none" style:writing-mode="lr-tb" draw:wrap-influence-on-position="once-concurrent" draw:textarea-vertical-align="top"/>
    </style:style>
    <style:style style:name="fr12" style:family="graphic" style:parent-style-name="Frame">
      <style:graphic-properties fo:margin-left="0in" fo:margin-right="0in" style:run-through="background" style:wrap="run-through" style:number-wrapped-paragraphs="no-limit" style:vertical-pos="from-top" style:vertical-rel="page" style:horizontal-pos="from-left" style:horizontal-rel="page" draw:opacity="0%" fo:padding="0in" fo:border="none" style:writing-mode="lr-tb" draw:textarea-vertical-align="top"/>
    </style:style>
    <style:style style:name="fr13" style:family="graphic" style:parent-style-name="Graphics">
      <style:graphic-properties fo:margin-left="0in" fo:margin-right="0in" fo:margin-top="0in" fo:margin-bottom="0in" style:run-through="background" style:wrap="run-through" style:number-wrapped-paragraphs="no-limit" style:vertical-pos="from-top" style:vertical-rel="page" style:horizontal-pos="from-left" style:horizontal-rel="page" fo:background-color="transparent" draw:fill="none" draw:fill-color="#729fcf" draw:secondary-fill-color="#729fcf" draw:gradient-step-count="0" draw:fill-hatch-solid="false" draw:opacity="100%" draw:fill-image-width="0in" draw:fill-image-height="0in" style:repeat="repeat" draw:fill-image-ref-point-x="0%" draw:fill-image-ref-point-y="0%" draw:fill-image-ref-point="center" draw:tile-repeat-offset="0% horizontal" fo:padding="0in" fo:border="none" style:mirror="none" fo:clip="rect(0in, 0in, 0in, 0in)" draw:luminance="0%" draw:contrast="0%" draw:red="0%" draw:green="0%" draw:blue="0%" draw:gamma="100%" draw:color-inversion="false" draw:image-opacity="100%" draw:color-mode="standard" draw:wrap-influence-on-position="once-concurrent"/>
    </style:style>
    <style:style style:name="Sect1" style:family="section">
      <style:section-properties style:editable="false">
        <style:columns fo:column-count="1" fo:column-gap="0in"/>
      </style:section-properties>
    </style:style>
    <style:style style:name="Sect2" style:family="section">
      <style:section-properties style:editable="false">
        <style:columns fo:column-count="2">
          <style:column style:rel-width="28355*" fo:start-indent="0in" fo:end-indent="0.2189in"/>
          <style:column style:rel-width="37180*" fo:start-indent="0.2189in" fo:end-indent="0in"/>
        </style:columns>
      </style:section-properties>
    </style:style>
    <style:style style:name="Sect3" style:family="section">
      <style:section-properties text:dont-balance-text-columns="true" style:editable="false">
        <style:columns fo:column-count="2">
          <style:column style:rel-width="28262*" fo:start-indent="0in" fo:end-indent="0.2516in"/>
          <style:column style:rel-width="37273*" fo:start-indent="0.2516in" fo:end-indent="0in"/>
        </style:columns>
      </style:section-properties>
    </style:style>
    <style:style style:name="Sect4" style:family="section">
      <style:section-properties text:dont-balance-text-columns="true" style:editable="false">
        <style:columns fo:column-count="2">
          <style:column style:rel-width="29600*" fo:start-indent="0in" fo:end-indent="0.0138in"/>
          <style:column style:rel-width="35935*" fo:start-indent="0.0138in" fo:end-indent="0in"/>
        </style:columns>
      </style:section-properties>
    </style:style>
    <style:style style:name="Sect5" style:family="section">
      <style:section-properties style:editable="false">
        <style:columns fo:column-count="2">
          <style:column style:rel-width="26751*" fo:start-indent="0in" fo:end-indent="0.0138in"/>
          <style:column style:rel-width="38784*" fo:start-indent="0.0138in" fo:end-indent="0in"/>
        </style:columns>
      </style:section-properties>
    </style:style>
    <style:style style:name="Sect6" style:family="section">
      <style:section-properties style:editable="false">
        <style:columns fo:column-count="2">
          <style:column style:rel-width="26577*" fo:start-indent="0in" fo:end-indent="0.0138in"/>
          <style:column style:rel-width="38958*" fo:start-indent="0.0138in" fo:end-indent="0in"/>
        </style:columns>
      </style:section-properties>
    </style:style>
    <style:style style:name="Sect7" style:family="section">
      <style:section-properties style:editable="false">
        <style:columns fo:column-count="2">
          <style:column style:rel-width="27445*" fo:start-indent="0in" fo:end-indent="0.0138in"/>
          <style:column style:rel-width="38090*" fo:start-indent="0.0138in" fo:end-indent="0in"/>
        </style:columns>
      </style:section-properties>
    </style:style>
    <style:style style:name="Sect8" style:family="section">
      <style:section-properties style:editable="false">
        <style:columns fo:column-count="2">
          <style:column style:rel-width="27537*" fo:start-indent="0in" fo:end-indent="0.0138in"/>
          <style:column style:rel-width="37998*" fo:start-indent="0.0138in" fo:end-indent="0in"/>
        </style:columns>
      </style:section-properties>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section text:style-name="Sect1" text:name="TextSection">
        <text:p text:style-name="P1"><draw:frame draw:style-name="fr1" draw:name="Image190" text:anchor-type="char" svg:x="0in" svg:y="0in" svg:width="8.2681in" svg:height="11.6929in" draw:z-index="500"><draw:image xlink:href="Pictures/capa-render.jpg" xlink:type="simple" xlink:show="embed" xlink:actuate="onLoad" draw:mime-type="image/png"/></draw:frame><text:span text:style-name="T1"/><text:span text:style-name="T2"/><text:span text:style-name="T3"/><text:span text:style-name="T4"/><text:span text:style-name="T1"/><text:span text:style-name="T2"/><text:span text:style-name="T5"/><text:span text:style-name="T4"/><text:span text:style-name="T3"/><text:span text:style-name="T2"/><text:span text:style-name="T3"/><text:span text:style-name="T4"/><text:span text:style-name="T6"/><text:span text:style-name="T2"/><text:span text:style-name="T3"/><text:span text:style-name="T4"/><text:span text:style-name="T7"/></text:p>
        <text:p text:style-name="P2"/>
        <text:h text:style-name="P3" text:outline-level="2"><text:span text:style-name="T8"/><text:span text:style-name="T9"/><text:span text:style-name="T10"/></text:h>
        <text:p text:style-name="P4"><text:span text:style-name="T11"/><text:span text:style-name="T12"/><text:span text:style-name="T13"/><text:span text:style-name="T14"/><text:span text:style-name="T15"/></text:p>
        <text:p text:style-name="P5"><text:span text:style-name="T13"/><text:span text:style-name="T16"/><text:span text:style-name="T11"/><text:span text:style-name="T16"/><text:span text:style-name="T17"/></text:p>
      </text:section>
      <text:p text:style-name="P6"/>
      <text:p text:style-name="P7"/>
      <text:p text:style-name="P8"/>
      <text:p text:style-name="P9"><draw:frame draw:style-name="fr3" draw:name="Image 19" text:anchor-type="as-char" svg:width="0.7165in" svg:height="0.6457in" draw:z-index="469"><draw:image xlink:href="Pictures/10000001000000890000007C1AA9694F.png" xlink:type="simple" xlink:show="embed" xlink:actuate="onLoad" draw:mime-type="image/png"/></draw:frame></text:p>
      <text:p text:style-name="P7"/>
      <draw:frame draw:style-name="fr1" draw:name="Image185" text:anchor-type="char" svg:x="0.7874in" svg:y="0.6102in" svg:width="6.6953in" svg:height="10.3791in" draw:z-index="14">
        <draw:image xlink:href="Pictures/1000000100000282000003E47812FE38.png" xlink:type="simple" xlink:show="embed" xlink:actuate="onLoad" draw:mime-type="image/png"/>
      </draw:frame>
      <draw:frame draw:style-name="fr2" draw:name="Image187" text:anchor-type="char" svg:x="5.8201in" svg:y="-0.2874in" svg:width="2.0508in" svg:height="1.502in" draw:z-index="325">
        <draw:image xlink:href="Pictures/10000001000000C4000000902B12653D.png" xlink:type="simple" xlink:show="embed" xlink:actuate="onLoad" draw:mime-type="image/png"/>
      </draw:frame>
      <draw:frame draw:style-name="fr2" draw:name="Image189" text:anchor-type="char" svg:x="0.402in" svg:y="-0.2874in" svg:width="2.0508in" svg:height="1.502in" draw:z-index="326">
        <draw:image xlink:href="Pictures/10000001000000C4000000902B12653D.png" xlink:type="simple" xlink:show="embed" xlink:actuate="onLoad" draw:mime-type="image/png"/>
      </draw:frame>
      <text:p text:style-name="P7"/>
      <text:p text:style-name="P7"/>
      <text:p text:style-name="P7"/>
      <text:p text:style-name="P7"/>
      <text:p text:style-name="P7"/>
      <text:p text:style-name="P7"/>
      <text:p text:style-name="P10"/>
      <text:section text:style-name="Sect2" text:name="Section1">
        <text:p text:style-name="P11"><text:span text:style-name="T18">THEODORICO</text:span><text:span text:style-name="T19"> </text:span><text:span text:style-name="T18">DE</text:span><text:span text:style-name="T19"> </text:span><text:span text:style-name="T18">ASSIS</text:span><text:span text:style-name="T20"> </text:span><text:span text:style-name="T21">FERRAÇO</text:span></text:p>
        <text:p text:style-name="P12"><text:span text:style-name="T22">Prefeito</text:span><text:span text:style-name="T22"/></text:p>
        <text:p text:style-name="P13"><text:span text:style-name="T18">JOSÉ</text:span><text:span text:style-name="T19"> </text:span><text:span text:style-name="T18">CARLOS</text:span><text:span text:style-name="T20"> </text:span><text:span text:style-name="T18">CORRÊA</text:span><text:span text:style-name="T19"> </text:span><text:span text:style-name="T18">CARDOSO</text:span><text:span text:style-name="T20"> </text:span><text:span text:style-name="T21">JÚNIOR</text:span></text:p>
        <text:p text:style-name="P14"><text:span text:style-name="T22">Vice-Prefeito</text:span><text:span text:style-name="T22"/></text:p>
      </text:section>
      <text:section text:style-name="Sect1" text:name="Section2">
        <text:p text:style-name="P15"/>
        <text:p text:style-name="P15"/>
        <text:p text:style-name="P15"/>
        <text:p text:style-name="P15"/>
        <text:p text:style-name="P15"/>
        <text:p text:style-name="P15"/>
        <text:p text:style-name="P15"/>
        <text:p text:style-name="P15"/>
        <text:p text:style-name="P15"/>
        <text:p text:style-name="P15"/>
        <text:p text:style-name="P15"/>
        <text:p text:style-name="P15"/>
        <text:p text:style-name="P15"/>
        <text:p text:style-name="P15"/>
        <text:p text:style-name="P15"/>
        <text:p text:style-name="P15"/>
        <text:p text:style-name="P15"/>
        <text:p text:style-name="P15"/>
        <text:p text:style-name="P15"/>
        <text:p text:style-name="P15"/>
        <text:p text:style-name="P15"/>
        <text:p text:style-name="P15"/>
        <text:p text:style-name="P16"/>
        <text:p text:style-name="P17"><text:span text:style-name="T23">CÂMARA</text:span><text:span text:style-name="T24"> </text:span><text:span text:style-name="T25">MUNICIPAL</text:span><text:span text:style-name="T26"> </text:span><text:span text:style-name="T27">DE</text:span><text:span text:style-name="T28"> </text:span><text:span text:style-name="T29">CACHOEIRO</text:span><text:span text:style-name="T26"> </text:span><text:span text:style-name="T27">DE</text:span><text:span text:style-name="T26"> </text:span><text:span text:style-name="T30">ITAPEMIRIM </text:span></text:p>
        <text:p text:style-name="P18"><draw:frame draw:style-name="fr4" draw:name="Image143" text:anchor-type="char" svg:x="0.7945in" svg:y="0.0661in" svg:width="6.6929in" svg:height="0.0161in" draw:z-index="105"><draw:image xlink:href="Pictures/1000000100000282000000017B0C9962.png" xlink:type="simple" xlink:show="embed" xlink:actuate="onLoad" draw:mime-type="image/png"/></draw:frame></text:p>
        <text:p text:style-name="P19"/>
      </text:section>
      <text:section text:style-name="Sect3" text:name="Section3">
        <text:h text:style-name="P20" text:outline-level="6"><draw:frame draw:style-name="fr1" draw:name="Image71" text:anchor-type="char" svg:x="0.0047in" svg:y="2.2626in" svg:width="8.2634in" svg:height="5.8508in" draw:z-index="71"><draw:image xlink:href="Pictures/100000010000031900000231102FDD33.png" xlink:type="simple" xlink:show="embed" xlink:actuate="onLoad" draw:mime-type="image/png"/></draw:frame><draw:frame draw:style-name="fr5" draw:name="Image186" text:anchor-type="char" svg:x="1.6075in" svg:y="0in" svg:width="6.6602in" svg:height="1.3874in" draw:z-index="324"><draw:image xlink:href="Pictures/100000010000027F0000008534431986.png" xlink:type="simple" xlink:show="embed" xlink:actuate="onLoad" draw:mime-type="image/png"/></draw:frame><text:span text:style-name="T31">Alexandre</text:span><text:span text:style-name="T32"> </text:span><text:span text:style-name="T31">Valdo</text:span><text:span text:style-name="T33"> </text:span><text:span text:style-name="T34">Maitan</text:span></text:h>
        <text:p text:style-name="P21"><text:span text:style-name="T35">Presidente</text:span><text:span text:style-name="T35"/></text:p>
        <text:h text:style-name="P22" text:outline-level="6"><text:span text:style-name="T31">Vitor</text:span><text:span text:style-name="T36"> </text:span><text:span text:style-name="T31">Azevedo</text:span><text:span text:style-name="T37"> </text:span><text:span text:style-name="T31">Fonseca</text:span><text:span text:style-name="T36"> </text:span><text:span text:style-name="T31">de</text:span><text:span text:style-name="T37"> </text:span><text:span text:style-name="T34">Andrade</text:span></text:h>
        <text:p text:style-name="P21"><text:span text:style-name="T38">1º </text:span><text:span text:style-name="T35">Secretário</text:span></text:p>
        <text:h text:style-name="P23" text:outline-level="6"><text:span text:style-name="T31">Fabrício</text:span><text:span text:style-name="T33"> </text:span><text:span text:style-name="T31">da</text:span><text:span text:style-name="T36"> </text:span><text:span text:style-name="T31">Silva</text:span><text:span text:style-name="T36"> </text:span><text:span text:style-name="T34">Martins</text:span></text:h>
        <text:p text:style-name="P24"><text:span text:style-name="T35">Vice-Presidente</text:span><text:span text:style-name="T35"/></text:p>
        <text:h text:style-name="P25" text:outline-level="6"><text:span text:style-name="T31">Marcos</text:span><text:span text:style-name="T39"> </text:span><text:span text:style-name="T31">Salles</text:span><text:span text:style-name="T36"> </text:span><text:span text:style-name="T34">Coelho</text:span></text:h>
        <text:p text:style-name="P24"><text:span text:style-name="T38">2º </text:span><text:span text:style-name="T35">Secretário</text:span></text:p>
      </text:section>
      <text:p text:style-name="P26"><draw:frame draw:style-name="fr1" draw:name="Image72" text:anchor-type="char" svg:x="0.7874in" svg:y="0.6102in" svg:width="6.6953in" svg:height="10.3791in" draw:z-index="72"><draw:image xlink:href="Pictures/1000000100000282000003E47812FE38.png" xlink:type="simple" xlink:show="embed" xlink:actuate="onLoad" draw:mime-type="image/png"/></draw:frame><draw:frame draw:style-name="fr1" draw:name="Image73" text:anchor-type="char" svg:x="0in" svg:y="0in" svg:width="8.2681in" svg:height="11.6929in" draw:z-index="73"><draw:image xlink:href="Pictures/100000010000031900000462A9B59E82.png" xlink:type="simple" xlink:show="embed" xlink:actuate="onLoad" draw:mime-type="image/png"/></draw:frame></text:p>
      <text:p text:style-name="P27"><draw:frame draw:style-name="fr6" draw:name="Image 41" text:anchor-type="char" svg:x="0.7874in" svg:y="-0.6138in" svg:width="1.2228in" svg:height="1.1008in" draw:z-index="297"><draw:image xlink:href="Pictures/10000001000000EB000000D463A43EBB.png" xlink:type="simple" xlink:show="embed" xlink:actuate="onLoad" draw:mime-type="image/png"/></draw:frame><text:span text:style-name="T40">(…) ESTOU CERCADO DE</text:span><text:span text:style-name="T41"> </text:span><text:span text:style-name="T40">LEMBRANÇAS</text:span><text:span text:style-name="T41"> </text:span><text:span text:style-name="T40">(…). SÃO DEZENAS (…) QUE DESFILAM SEM ORDEM</text:span><text:span text:style-name="T42"> </text:span><text:span text:style-name="T40">,</text:span><text:span text:style-name="T42"> </text:span><text:span text:style-name="T40">COMO</text:span><text:span text:style-name="T42"> </text:span><text:span text:style-name="T40">SE</text:span><text:span text:style-name="T42"> </text:span><text:span text:style-name="T40">EU SONHASSE (…).</text:span></text:p>
      <text:p text:style-name="P28"><text:span text:style-name="T43">Rubem</text:span><text:span text:style-name="T44"> </text:span><text:span text:style-name="T45">Braga</text:span></text:p>
      <text:p text:style-name="P29"/>
      <text:p text:style-name="P7"/>
      <text:p text:style-name="P30"/>
      <text:p text:style-name="P9"><draw:frame draw:style-name="fr3" draw:name="Image 45" text:anchor-type="as-char" svg:width="0.711in" svg:height="0.6402in" draw:z-index="470"><draw:image xlink:href="Pictures/10000001000000890000007B65EB5E14.png" xlink:type="simple" xlink:show="embed" xlink:actuate="onLoad" draw:mime-type="image/png"/></draw:frame></text:p>
      <text:p text:style-name="P31"/>
      <text:section text:style-name="Sect4" text:name="Section4">
        <text:h text:style-name="P32" text:outline-level="3"><draw:frame draw:style-name="fr2" draw:name="Image184" text:anchor-type="char" svg:x="1.6075in" svg:y="-1.5091in" svg:width="6.6602in" svg:height="1.3874in" draw:z-index="323"><draw:image xlink:href="Pictures/100000010000027F000000857E66E3FC.png" xlink:type="simple" xlink:show="embed" xlink:actuate="onLoad" draw:mime-type="image/png"/></draw:frame><text:span text:style-name="T46">ASTOR</text:span><text:span text:style-name="T47"> </text:span><text:span text:style-name="T46">DILEM</text:span><text:span text:style-name="T48"> </text:span><text:span text:style-name="T46">DOS</text:span><text:span text:style-name="T48"> </text:span><text:span text:style-name="T46">SANTOS</text:span><text:span text:style-name="T48"> </text:span><text:span text:style-name="T49">JUNIOR</text:span></text:h>
        <text:p text:style-name="P33"><text:span text:style-name="T50">Secretário</text:span><text:span text:style-name="T51"> </text:span><text:span text:style-name="T50">Municipal</text:span><text:span text:style-name="T52"> </text:span><text:span text:style-name="T50">de</text:span><text:span text:style-name="T51"> </text:span><text:span text:style-name="T50">Manutenção</text:span><text:span text:style-name="T52"> </text:span><text:span text:style-name="T50">e</text:span><text:span text:style-name="T52"> </text:span><text:span text:style-name="T53">Serviços</text:span></text:p>
        <text:p text:style-name="P34"/>
        <text:h text:style-name="P35" text:outline-level="3"><text:span text:style-name="T46">CLAYTON</text:span><text:span text:style-name="T54"> </text:span><text:span text:style-name="T46">SIQUEIRA</text:span><text:span text:style-name="T54"> </text:span><text:span text:style-name="T46">DO</text:span><text:span text:style-name="T55"> </text:span><text:span text:style-name="T49">NASCIMENTO</text:span></text:h>
        <text:p text:style-name="P33"><text:span text:style-name="T50">Secretário</text:span><text:span text:style-name="T56"> </text:span><text:span text:style-name="T50">Municipal</text:span><text:span text:style-name="T51"> </text:span><text:span text:style-name="T50">de</text:span><text:span text:style-name="T56"> </text:span><text:span text:style-name="T50">Segurança</text:span><text:span text:style-name="T51"> </text:span><text:span text:style-name="T50">e</text:span><text:span text:style-name="T51"> </text:span><text:span text:style-name="T53">Trânsito</text:span></text:p>
        <text:p text:style-name="P36"/>
        <text:h text:style-name="P35" text:outline-level="3"><text:span text:style-name="T49">DANIELLY</text:span><text:span text:style-name="T46"> </text:span><text:span text:style-name="T49">BRANDÃO</text:span><text:span text:style-name="T46"> </text:span><text:span text:style-name="T49">TÁVORA</text:span></text:h>
        <text:p text:style-name="P33"><text:span text:style-name="T50">Presidente</text:span><text:span text:style-name="T56"> </text:span><text:span text:style-name="T50">Executiva</text:span><text:span text:style-name="T51"> </text:span><text:span text:style-name="T50">do</text:span><text:span text:style-name="T51"> Ipaci</text:span></text:p>
        <text:p text:style-name="P34"/>
        <text:h text:style-name="P37" text:outline-level="3"><text:span text:style-name="T46">EDER</text:span><text:span text:style-name="T55"> </text:span><text:span text:style-name="T46">BOTELHO</text:span><text:span text:style-name="T57"> </text:span><text:span text:style-name="T46">DA</text:span><text:span text:style-name="T49"> FONSECA</text:span></text:h>
        <text:p text:style-name="P38"><text:span text:style-name="T50">Secretário</text:span><text:span text:style-name="T52"> </text:span><text:span text:style-name="T50">Municipal</text:span><text:span text:style-name="T52"> </text:span><text:span text:style-name="T50">de</text:span><text:span text:style-name="T52"> </text:span><text:span text:style-name="T50">Desenvolvimento</text:span><text:span text:style-name="T52"> </text:span><text:span text:style-name="T50">Social</text:span><text:span text:style-name="T52"> </text:span><text:span text:style-name="T50">(Inte-</text:span><text:span text:style-name="T53">rino)</text:span></text:p>
        <text:p text:style-name="P39"/>
        <text:h text:style-name="P40" text:outline-level="6"><text:span text:style-name="T58">EDNALVA</text:span><text:span text:style-name="T59"> </text:span><text:span text:style-name="T58">MARIN</text:span></text:h>
        <text:p text:style-name="P41"><text:span text:style-name="T50">Secretária</text:span><text:span text:style-name="T60"> </text:span><text:span text:style-name="T50">Municipal</text:span><text:span text:style-name="T60"> </text:span><text:span text:style-name="T50">de</text:span><text:span text:style-name="T60"> </text:span><text:span text:style-name="T50">Cidadania,</text:span><text:span text:style-name="T60"> </text:span><text:span text:style-name="T50">Trabalho</text:span><text:span text:style-name="T60"> </text:span><text:span text:style-name="T50">e</text:span><text:span text:style-name="T60"> </text:span><text:span text:style-name="T50">Direitos </text:span><text:span text:style-name="T53">Humanos</text:span></text:p>
        <text:p text:style-name="P42"/>
        <text:h text:style-name="P37" text:outline-level="3"><text:span text:style-name="T46">ELIZEU</text:span><text:span text:style-name="T48"> </text:span><text:span text:style-name="T46">CRISOSTOMO</text:span><text:span text:style-name="T48"> </text:span><text:span text:style-name="T46">DE</text:span><text:span text:style-name="T57"> </text:span><text:span text:style-name="T49">VARGAS</text:span></text:h>
        <text:p text:style-name="P33"><text:span text:style-name="T50">Secretário</text:span><text:span text:style-name="T51"> </text:span><text:span text:style-name="T50">Municipal</text:span><text:span text:style-name="T51"> </text:span><text:span text:style-name="T50">de</text:span><text:span text:style-name="T51"> </text:span><text:span text:style-name="T53">Fazenda</text:span></text:p>
        <text:p text:style-name="P34"/>
        <text:h text:style-name="P35" text:outline-level="3"><text:span text:style-name="T46">FABRÍCIO</text:span><text:span text:style-name="T54"> </text:span><text:span text:style-name="T46">FERREIRA</text:span><text:span text:style-name="T54"> </text:span><text:span text:style-name="T49">SOARES</text:span></text:h>
        <text:p text:style-name="P33"><text:span text:style-name="T50">Secretário</text:span><text:span text:style-name="T51"> </text:span><text:span text:style-name="T50">Municipal</text:span><text:span text:style-name="T51"> </text:span><text:span text:style-name="T50">de</text:span><text:span text:style-name="T51"> </text:span><text:span text:style-name="T53">Interior</text:span></text:p>
        <text:p text:style-name="P34"/>
        <text:h text:style-name="P37" text:outline-level="3"><text:span text:style-name="T46">FERNANDO</text:span><text:span text:style-name="T57"> </text:span><text:span text:style-name="T46">SANTOS</text:span><text:span text:style-name="T57"> </text:span><text:span text:style-name="T49">MOURA</text:span></text:h>
        <text:p text:style-name="P33"><text:span text:style-name="T50">Controlador</text:span><text:span text:style-name="T56"> </text:span><text:span text:style-name="T50">Geral</text:span><text:span text:style-name="T52"> </text:span><text:span text:style-name="T50">do</text:span><text:span text:style-name="T53"> Município</text:span></text:p>
        <text:p text:style-name="P34"/>
        <text:h text:style-name="P35" text:outline-level="3"><text:span text:style-name="T46">JOSÉ ARCANJO </text:span><text:span text:style-name="T49">NUNES</text:span></text:h>
        <text:p text:style-name="P33"><text:span text:style-name="T50">Secretário</text:span><text:span text:style-name="T51"> </text:span><text:span text:style-name="T50">Municipal</text:span><text:span text:style-name="T51"> </text:span><text:span text:style-name="T50">de</text:span><text:span text:style-name="T51"> </text:span><text:span text:style-name="T53">Agricultura</text:span></text:p>
        <text:p text:style-name="P34"/>
        <text:h text:style-name="P37" text:outline-level="3"><text:span text:style-name="T46">LUCIANO</text:span><text:span text:style-name="T61"> </text:span><text:span text:style-name="T46">BAPTISTA</text:span><text:span text:style-name="T62"> </text:span><text:span text:style-name="T46">OLIVEIRA</text:span><text:span text:style-name="T62"> </text:span><text:span text:style-name="T49">JUNIOR</text:span></text:h>
        <text:p text:style-name="P38"><text:span text:style-name="T50">Secretário Municipal de Desenvolvimento Urbano Secretário</text:span><text:span text:style-name="T63"> </text:span><text:span text:style-name="T50">Municipal</text:span><text:span text:style-name="T52"> </text:span><text:span text:style-name="T50">de</text:span><text:span text:style-name="T52"> </text:span><text:span text:style-name="T50">Limpeza</text:span><text:span text:style-name="T51"> </text:span><text:span text:style-name="T50">Urbana</text:span><text:span text:style-name="T52"> </text:span><text:span text:style-name="T53">(Interino)</text:span></text:p>
        <text:p text:style-name="P42"/>
        <text:h text:style-name="P35" text:outline-level="3"><text:span text:style-name="T46">LUIZ</text:span><text:span text:style-name="T64"> </text:span><text:span text:style-name="T46">CARLOS</text:span><text:span text:style-name="T65"> </text:span><text:span text:style-name="T46">ZANON</text:span><text:span text:style-name="T65"> </text:span><text:span text:style-name="T46">DA</text:span><text:span text:style-name="T65"> </text:span><text:span text:style-name="T46">SILVA</text:span><text:span text:style-name="T65"> </text:span><text:span text:style-name="T49">JUNIOR</text:span></text:h>
        <text:p text:style-name="P33"><text:span text:style-name="T50">Procurador</text:span><text:span text:style-name="T56"> </text:span><text:span text:style-name="T50">Geral</text:span><text:span text:style-name="T51"> </text:span><text:span text:style-name="T50">do</text:span><text:span text:style-name="T51"> </text:span><text:span text:style-name="T53">Município</text:span></text:p>
        <text:h text:style-name="P43" text:outline-level="3"><text:span text:style-name="T46">MAURO</text:span><text:span text:style-name="T48"> </text:span><text:span text:style-name="T46">CÉSAR</text:span><text:span text:style-name="T66"> </text:span><text:span text:style-name="T46">DE</text:span><text:span text:style-name="T49"> </text:span><text:span text:style-name="T46">OLIVEIRA</text:span><text:span text:style-name="T66"> </text:span><text:span text:style-name="T55">SÁ</text:span></text:h>
        <text:p text:style-name="P44"><text:span text:style-name="T50">Secretário</text:span><text:span text:style-name="T51"> </text:span><text:span text:style-name="T50">Municipal</text:span><text:span text:style-name="T51"> </text:span><text:span text:style-name="T50">de</text:span><text:span text:style-name="T51"> </text:span><text:span text:style-name="T53">Transportes</text:span></text:p>
        <text:p text:style-name="P34"/>
        <text:h text:style-name="P45" text:outline-level="3"><text:span text:style-name="T46">RODOLPHO</text:span><text:span text:style-name="T67"> </text:span><text:span text:style-name="T46">SILVA</text:span><text:span text:style-name="T67"> </text:span><text:span text:style-name="T48">MAIA</text:span></text:h>
        <text:p text:style-name="P46"><text:span text:style-name="T50">Secretário Municipal de Esporte, Lazer e Qualidade de </text:span><text:span text:style-name="T51">Vida</text:span></text:p>
        <text:p text:style-name="P42"/>
        <text:h text:style-name="P45" text:outline-level="3"><text:span text:style-name="T46">RODOLFO</text:span><text:span text:style-name="T57"> </text:span><text:span text:style-name="T46">FERNANDES</text:span><text:span text:style-name="T66"> </text:span><text:span text:style-name="T46">DO</text:span><text:span text:style-name="T66"> </text:span><text:span text:style-name="T49">CARMO</text:span></text:h>
        <text:p text:style-name="P46"><text:span text:style-name="T53">Secretário</text:span><text:span text:style-name="T52"> </text:span><text:span text:style-name="T53">Municipal</text:span><text:span text:style-name="T52"> </text:span><text:span text:style-name="T53">de</text:span><text:span text:style-name="T52"> </text:span><text:span text:style-name="T53">Governo</text:span><text:span text:style-name="T52"> </text:span><text:span text:style-name="T53">e</text:span><text:span text:style-name="T52"> </text:span><text:span text:style-name="T53">Planejamento</text:span><text:span text:style-name="T52"> </text:span><text:span text:style-name="T53">Estra-tégico</text:span></text:p>
        <text:p text:style-name="P46"><text:span text:style-name="T50">Secretário Municipal de Captação de Recursos (Interi-</text:span><text:span text:style-name="T51">no)</text:span></text:p>
        <text:p text:style-name="P47"><text:span text:style-name="T50">Secretário</text:span><text:span text:style-name="T56"> </text:span><text:span text:style-name="T50">Municipal</text:span><text:span text:style-name="T51"> </text:span><text:span text:style-name="T50">de</text:span><text:span text:style-name="T56"> </text:span><text:span text:style-name="T50">Obras</text:span><text:span text:style-name="T51"> </text:span><text:span text:style-name="T53">(Interino)</text:span></text:p>
        <text:p text:style-name="P34"/>
        <text:h text:style-name="P48" text:outline-level="3"><text:span text:style-name="T46">ROGÉRIO</text:span><text:span text:style-name="T67"> </text:span><text:span text:style-name="T46">DA</text:span><text:span text:style-name="T65"> </text:span><text:span text:style-name="T46">SILVA</text:span><text:span text:style-name="T65"> </text:span><text:span text:style-name="T49">ATHAYDE</text:span></text:h>
        <text:p text:style-name="P44"><text:span text:style-name="T50">Secretário</text:span><text:span text:style-name="T51"> </text:span><text:span text:style-name="T50">Municipal</text:span><text:span text:style-name="T51"> </text:span><text:span text:style-name="T50">de</text:span><text:span text:style-name="T51"> </text:span><text:span text:style-name="T53">Administração</text:span></text:p>
        <text:p text:style-name="P34"/>
        <text:h text:style-name="P45" text:outline-level="3"><text:span text:style-name="T46">ROGÉRIO RIBEIRO DO </text:span><text:span text:style-name="T49">CARMO</text:span></text:h>
        <text:p text:style-name="P44"><text:span text:style-name="T50">Secretário</text:span><text:span text:style-name="T51"> </text:span><text:span text:style-name="T50">Municipal</text:span><text:span text:style-name="T51"> </text:span><text:span text:style-name="T50">de</text:span><text:span text:style-name="T51"> </text:span><text:span text:style-name="T50">Desenvolvimento</text:span><text:span text:style-name="T51"> </text:span><text:span text:style-name="T53">Econômico</text:span></text:p>
        <text:p text:style-name="P34"/>
        <text:h text:style-name="P48" text:outline-level="3"><text:span text:style-name="T46">SIMONE</text:span><text:span text:style-name="T66"> </text:span><text:span text:style-name="T46">DE SOUZA </text:span><text:span text:style-name="T49">BEIRIZ</text:span></text:h>
        <text:p text:style-name="P44"><text:span text:style-name="T50">Secretária</text:span><text:span text:style-name="T51"> </text:span><text:span text:style-name="T50">Municipal</text:span><text:span text:style-name="T51"> </text:span><text:span text:style-name="T50">de</text:span><text:span text:style-name="T51"> </text:span><text:span text:style-name="T53">Educação</text:span></text:p>
        <text:p text:style-name="P34"/>
        <text:h text:style-name="P45" text:outline-level="3"><text:span text:style-name="T49">TATIANA</text:span><text:span text:style-name="T68"> </text:span><text:span text:style-name="T49">APARECIDA</text:span><text:span text:style-name="T69"> </text:span><text:span text:style-name="T49">PIROVANI</text:span><text:span text:style-name="T69"> </text:span><text:span text:style-name="T49">RODRIGUES</text:span></text:h>
        <text:p text:style-name="P44"><text:span text:style-name="T50">Diretora</text:span><text:span text:style-name="T70"> </text:span><text:span text:style-name="T50">Presidente</text:span><text:span text:style-name="T70"> </text:span><text:span text:style-name="T50">da</text:span><text:span text:style-name="T70"> </text:span><text:span text:style-name="T50">Agersa</text:span><text:span text:style-name="T56"> </text:span><text:span text:style-name="T53">(Interino)</text:span></text:p>
        <text:p text:style-name="P34"/>
        <text:h text:style-name="P48" text:outline-level="3"><text:span text:style-name="T46">THIAGO</text:span><text:span text:style-name="T49"> </text:span><text:span text:style-name="T46">FIÓRIO</text:span><text:span text:style-name="T66"> </text:span><text:span text:style-name="T49">LONGUI</text:span></text:h>
        <text:p text:style-name="P44"><text:span text:style-name="T50">Secretário</text:span><text:span text:style-name="T56"> </text:span><text:span text:style-name="T50">Municipal</text:span><text:span text:style-name="T52"> </text:span><text:span text:style-name="T50">de</text:span><text:span text:style-name="T52"> </text:span><text:span text:style-name="T50">Meio</text:span><text:span text:style-name="T52"> </text:span><text:span text:style-name="T53">Ambiente</text:span></text:p>
        <text:p text:style-name="P34"/>
        <text:h text:style-name="P45" text:outline-level="3"><text:span text:style-name="T46">VILSON</text:span><text:span text:style-name="T47"> </text:span><text:span text:style-name="T46">CARLOS</text:span><text:span text:style-name="T48"> </text:span><text:span text:style-name="T46">GOMES</text:span><text:span text:style-name="T48"> </text:span><text:span text:style-name="T49">COELHO</text:span></text:h>
        <text:p text:style-name="P49"><text:span text:style-name="T50">Secretário</text:span><text:span text:style-name="T52"> </text:span><text:span text:style-name="T50">Municipal</text:span><text:span text:style-name="T52"> </text:span><text:span text:style-name="T50">de</text:span><text:span text:style-name="T52"> </text:span><text:span text:style-name="T50">Gestão</text:span><text:span text:style-name="T52"> </text:span><text:span text:style-name="T50">Especial Secretário</text:span><text:span text:style-name="T56"> </text:span><text:span text:style-name="T50">Municipal</text:span><text:span text:style-name="T52"> </text:span><text:span text:style-name="T50">de</text:span><text:span text:style-name="T52"> </text:span><text:span text:style-name="T50">Saúde</text:span><text:span text:style-name="T52"> </text:span><text:span text:style-name="T53">(Interino)</text:span></text:p>
        <text:p text:style-name="P42"/>
        <text:h text:style-name="P45" text:outline-level="3"><text:span text:style-name="T46">WANDERSON</text:span><text:span text:style-name="T49"> </text:span><text:span text:style-name="T46">AMORIM</text:span><text:span text:style-name="T49"> </text:span><text:span text:style-name="T48">DONA</text:span></text:h>
        <text:p text:style-name="P44"><text:span text:style-name="T50">Secretário</text:span><text:span text:style-name="T56"> </text:span><text:span text:style-name="T50">Municipal</text:span><text:span text:style-name="T51"> </text:span><text:span text:style-name="T50">de</text:span><text:span text:style-name="T56"> </text:span><text:span text:style-name="T50">Cultura</text:span><text:span text:style-name="T51"> </text:span><text:span text:style-name="T50">e</text:span><text:span text:style-name="T51"> </text:span><text:span text:style-name="T53">Turismo</text:span></text:p>
      </text:section>
      <text:p text:style-name="P50"><draw:frame draw:style-name="fr1" draw:name="Image109" text:anchor-type="char" svg:x="1.6953in" svg:y="0.6102in" svg:width="5.7862in" svg:height="0.3756in" draw:z-index="80"><draw:image xlink:href="Pictures/100000010000022B0000002474849A47.png" xlink:type="simple" xlink:show="embed" xlink:actuate="onLoad" draw:mime-type="image/png"/></draw:frame><draw:frame draw:style-name="fr1" draw:name="Image112" text:anchor-type="char" svg:x="0.0008in" svg:y="0in" svg:width="8.2673in" svg:height="11.6929in" draw:z-index="83"><draw:image xlink:href="Pictures/100000010000031900000462D545A874.png" xlink:type="simple" xlink:show="embed" xlink:actuate="onLoad" draw:mime-type="image/png"/></draw:frame></text:p>
      <text:p text:style-name="P51"/>
      <text:p text:style-name="P51"/>
      <text:p text:style-name="P52"/>
      <text:p text:style-name="P53"><text:span text:style-name="T40">BATEI, LAVADEIRAS! SÃO</text:span><text:span text:style-name="T71"> </text:span><text:span text:style-name="T40">OUTRAS</text:span><text:span text:style-name="T71"> </text:span><text:span text:style-name="T40">AS</text:span><text:span text:style-name="T71"> </text:span><text:span text:style-name="T40">ÁGUAS, SÃO SEMPRE OUTRAS</text:span></text:p>
      <text:p text:style-name="P54"><text:span text:style-name="T40">ÁGUAS: O RIO É O MESMO. SÓ EU QUE SOU OUTRO, TÃO</text:span><text:span text:style-name="T72"> </text:span><text:span text:style-name="T40">OUTRO</text:span><text:span text:style-name="T41"> </text:span><text:span text:style-name="T40">DAQUELE</text:span><text:span text:style-name="T41"> </text:span><text:span text:style-name="T40">QUE OUTRORA VOS VIU</text:span></text:p>
      <text:p text:style-name="P55"><text:span text:style-name="T43">Newton</text:span><text:span text:style-name="T73"> </text:span><text:span text:style-name="T45">Braga</text:span></text:p>
      <text:p text:style-name="P56"/>
      <text:p text:style-name="P56"/>
      <text:p text:style-name="P56"/>
      <text:p text:style-name="P56"/>
      <text:p text:style-name="P56"/>
      <text:p text:style-name="P56"/>
      <text:p text:style-name="P56"/>
      <text:p text:style-name="P56"/>
      <text:p text:style-name="P56"/>
      <text:p text:style-name="P56"/>
      <text:p text:style-name="P56"/>
      <text:p text:style-name="P56"/>
      <text:p text:style-name="P56"/>
      <text:p text:style-name="P56"/>
      <text:p text:style-name="P56"/>
      <text:p text:style-name="P56"/>
      <text:p text:style-name="P56"/>
      <text:p text:style-name="P56"/>
      <text:p text:style-name="P56"/>
      <text:p text:style-name="P56"/>
      <text:p text:style-name="P56"/>
      <text:p text:style-name="P56"/>
      <text:p text:style-name="P56"/>
      <text:p text:style-name="P56"/>
      <text:p text:style-name="P56"/>
      <text:p text:style-name="P56"/>
      <text:p text:style-name="P56"/>
      <text:p text:style-name="P56"/>
      <text:p text:style-name="P56"/>
      <text:p text:style-name="P56"/>
      <text:p text:style-name="P56"/>
      <text:p text:style-name="P56"/>
      <text:p text:style-name="P56"/>
      <text:p text:style-name="P56"/>
      <text:p text:style-name="P56"/>
      <text:p text:style-name="P56"/>
      <text:p text:style-name="P56"/>
      <text:p text:style-name="P56"/>
      <text:p text:style-name="P56"/>
      <text:p text:style-name="P56"/>
      <text:p text:style-name="P56"/>
      <text:p text:style-name="P56"/>
      <text:p text:style-name="P56"/>
      <text:p text:style-name="P56"/>
      <text:p text:style-name="P56"/>
      <text:p text:style-name="P56"/>
      <text:p text:style-name="P56"/>
      <text:p text:style-name="P56"/>
      <text:p text:style-name="P56"/>
      <text:p text:style-name="P56"/>
      <text:p text:style-name="P56"/>
      <text:p text:style-name="P57"/>
      <text:p text:style-name="P58"><text:span text:style-name="T74">D.O.</text:span><text:span text:style-name="T75"> </text:span><text:span text:style-name="T74">PREFEITURA</text:span><text:span text:style-name="T76"> </text:span><text:span text:style-name="T74">MUNICIPAL</text:span><text:span text:style-name="T77"> </text:span><text:span text:style-name="T74">DE</text:span><text:span text:style-name="T78"> </text:span><text:span text:style-name="T79">CACHOEIRO</text:span><text:span text:style-name="T74"><text:tab/></text:span><text:span text:style-name="T80">05</text:span></text:p>
      <text:p text:style-name="P59"/>
      <text:p text:style-name="P60"/>
      <text:p text:style-name="P60"/>
      <text:p text:style-name="P61"/>
      <text:p text:style-name="P9"><draw:frame draw:style-name="fr3" draw:name="Image 68" text:anchor-type="as-char" svg:width="0.711in" svg:height="0.6402in" draw:z-index="471"><draw:image xlink:href="Pictures/10000001000000890000007B65EB5E14.png" xlink:type="simple" xlink:show="embed" xlink:actuate="onLoad" draw:mime-type="image/png"/></draw:frame></text:p>
      <text:p text:style-name="P62"><draw:frame draw:style-name="fr2" draw:name="Image142" text:anchor-type="char" svg:x="1.6075in" svg:y="-1.3366in" svg:width="6.6602in" svg:height="1.3874in" draw:z-index="319"><draw:image xlink:href="Pictures/100000010000027F000000853834306A.png" xlink:type="simple" xlink:show="embed" xlink:actuate="onLoad" draw:mime-type="image/png"/></draw:frame><text:span text:style-name="T81">PODER</text:span><text:span text:style-name="T82"> </text:span><text:span text:style-name="T83">EXECUTIVO</text:span></text:p>
      <text:p text:style-name="P63"><draw:frame draw:style-name="fr4" draw:name="Image183" text:anchor-type="char" svg:x="0.7874in" svg:y="0.1217in" svg:width="6.6929in" svg:height="0.3874in" draw:z-index="13"><draw:image xlink:href="Pictures/100000010000028200000025D5979FC0.png" xlink:type="simple" xlink:show="embed" xlink:actuate="onLoad" draw:mime-type="image/png"/></draw:frame></text:p>
      <text:h text:style-name="P64" text:outline-level="3"><text:span text:style-name="T84">SECRETARIA</text:span><text:span text:style-name="T85"> </text:span><text:span text:style-name="T84">MUNICIPAL</text:span><text:span text:style-name="T85"> </text:span><text:span text:style-name="T84">DE</text:span><text:span text:style-name="T85"> </text:span><text:span text:style-name="T86">GOVERNO</text:span></text:h>
      <text:p text:style-name="P65"/>
      <text:p text:style-name="P66"><draw:frame draw:style-name="fr7" draw:name="Image 76" text:anchor-type="char" svg:x="1.3453in" svg:y="0.2201in" svg:width="5.6575in" svg:height="0.0161in" draw:z-index="70"><draw:image xlink:href="Pictures/100000000000061100000002A3519360.png" xlink:type="simple" xlink:show="embed" xlink:actuate="onLoad" draw:mime-type="image/png"/></draw:frame></text:p>
      <text:p text:style-name="P67"><text:span text:style-name="T87">LEI</text:span><text:span text:style-name="T88"> </text:span><text:span text:style-name="T87">N° </text:span><text:span text:style-name="T89">8367</text:span></text:p>
      <text:p text:style-name="P68"/>
      <text:p text:style-name="P69"/>
      <text:p text:style-name="P70"><text:span text:style-name="T90">DISPÕE SOBRE ALTERAÇÕES DA LEI N° 7743/2019 - CÓDIGO SANITÁRIO DO MUNICÍPIO DE CACHOEIRO DE </text:span><text:span text:style-name="T91">ITAPEMIRIM.</text:span></text:p>
      <text:p text:style-name="P71"/>
      <text:p text:style-name="P72"><text:span text:style-name="T92">O </text:span><text:span text:style-name="T90">Prefeito do Município de Cachoeiro de Itapemirim</text:span><text:span text:style-name="T92">, Estado do Espírito Santo, no uso</text:span><text:span text:style-name="T93"> </text:span><text:span text:style-name="T92">de suas</text:span><text:span text:style-name="T94"> </text:span><text:span text:style-name="T92">atribuições legais, conforme disposto</text:span><text:span text:style-name="T93"> </text:span><text:span text:style-name="T92">no Art. 69, incisos III e IV, da Lei Orgânica do Município, faz saber que a Câmara Municipal </text:span><text:span text:style-name="T90">APROVA</text:span><text:span text:style-name="T92">,</text:span><text:span text:style-name="T95"> </text:span><text:span text:style-name="T92">e</text:span><text:span text:style-name="T96"> </text:span><text:span text:style-name="T92">ele</text:span><text:span text:style-name="T95"> </text:span><text:span text:style-name="T90">SANCIONA</text:span><text:span text:style-name="T97"> </text:span><text:span text:style-name="T90">e</text:span><text:span text:style-name="T98"> </text:span><text:span text:style-name="T90">PROMULGA</text:span><text:span text:style-name="T99"> </text:span><text:span text:style-name="T100">a</text:span></text:p>
      <text:p text:style-name="P73"><text:span text:style-name="T101">seguinte</text:span><text:span text:style-name="T102"> </text:span><text:span text:style-name="T103">Lei:</text:span></text:p>
      <text:p text:style-name="P74"/>
      <text:p text:style-name="P75"/>
      <text:p text:style-name="P76"><text:span text:style-name="T104">Art. 1º</text:span><text:span text:style-name="T105"> </text:span><text:span text:style-name="T101">Esta Lei altera e acrescenta</text:span><text:span text:style-name="T106"> </text:span><text:span text:style-name="T101">dispositivos</text:span><text:span text:style-name="T106"> </text:span><text:span text:style-name="T101">no Código Sanitário Municipal, instituído pela Lei nº 7743, de 11/10/2019, conforme redação que segue:</text:span></text:p>
      <text:p text:style-name="P77"/>
      <text:p text:style-name="P76"><text:span text:style-name="T104">Art</text:span><text:span text:style-name="T107"> </text:span><text:span text:style-name="T104">2º</text:span><text:span text:style-name="T108"> </text:span><text:span text:style-name="T101">O</text:span><text:span text:style-name="T109"> </text:span><text:span text:style-name="T101">inciso</text:span><text:span text:style-name="T109"> </text:span><text:span text:style-name="T101">II,</text:span><text:span text:style-name="T110"> </text:span><text:span text:style-name="T101">do</text:span><text:span text:style-name="T110"> </text:span><text:span text:style-name="T101">artigo</text:span><text:span text:style-name="T110"> </text:span><text:span text:style-name="T101">10,</text:span><text:span text:style-name="T109"> </text:span><text:span text:style-name="T101">da</text:span><text:span text:style-name="T111"> </text:span><text:span text:style-name="T101">Lei</text:span><text:span text:style-name="T110"> </text:span><text:span text:style-name="T101">nº</text:span><text:span text:style-name="T112"> </text:span><text:span text:style-name="T101">7743,</text:span><text:span text:style-name="T113"> </text:span><text:span text:style-name="T101">de</text:span><text:span text:style-name="T113"> </text:span><text:span text:style-name="T101">11/10/2019,</text:span><text:span text:style-name="T109"> </text:span><text:span text:style-name="T101">passa</text:span><text:span text:style-name="T114"> </text:span><text:span text:style-name="T101">a vigorar com a seguinte redação:</text:span></text:p>
      <text:p text:style-name="P77"/>
      <text:p text:style-name="P78"><text:span text:style-name="T115">“</text:span><text:span text:style-name="T116">Art.</text:span><text:span text:style-name="T117"> </text:span><text:span text:style-name="T116">10.</text:span><text:span text:style-name="T117"> </text:span><text:span text:style-name="T116">(...) </text:span><text:span text:style-name="T118">(...)</text:span></text:p>
      <text:p text:style-name="P79"><text:span text:style-name="T116">II</text:span><text:span text:style-name="T119"> </text:span><text:span text:style-name="T116">-</text:span><text:span text:style-name="T120"> </text:span><text:span text:style-name="T116">piscinas</text:span><text:span text:style-name="T121"> </text:span><text:span text:style-name="T116">de</text:span><text:span text:style-name="T121"> </text:span><text:span text:style-name="T116">uso</text:span><text:span text:style-name="T121"> </text:span><text:span text:style-name="T116">coletivo</text:span><text:span text:style-name="T121"> </text:span><text:span text:style-name="T116">restrito,</text:span><text:span text:style-name="T121"> </text:span><text:span text:style-name="T116">tais</text:span><text:span text:style-name="T121"> </text:span><text:span text:style-name="T116">como</text:span><text:span text:style-name="T121"> </text:span><text:span text:style-name="T116">as</text:span><text:span text:style-name="T121"> </text:span><text:span text:style-name="T116">de</text:span><text:span text:style-name="T121"> </text:span><text:span text:style-name="T116">clubes recreativos,</text:span><text:span text:style-name="T122"> </text:span><text:span text:style-name="T116">escolas, associações, hotéis, motéis e congêneres;</text:span></text:p>
      <text:p text:style-name="P80"/>
      <text:p text:style-name="P81"><text:span text:style-name="T118">(...)</text:span><text:span text:style-name="T123">”</text:span></text:p>
      <text:p text:style-name="P82"/>
      <text:p text:style-name="P83"><text:span text:style-name="T104">Art.</text:span><text:span text:style-name="T124"> </text:span><text:span text:style-name="T104">3° </text:span><text:span text:style-name="T101">O</text:span><text:span text:style-name="T103"> </text:span><text:span text:style-name="T125">caput</text:span><text:span text:style-name="T126"> </text:span><text:span text:style-name="T101">do artigo</text:span><text:span text:style-name="T127"> </text:span><text:span text:style-name="T101">50</text:span><text:span text:style-name="T106"> </text:span><text:span text:style-name="T101">da Lei</text:span><text:span text:style-name="T127"> </text:span><text:span text:style-name="T101">n°</text:span><text:span text:style-name="T128"> </text:span><text:span text:style-name="T101">7743,</text:span><text:span text:style-name="T127"> </text:span><text:span text:style-name="T101">de 11/10/2019,</text:span><text:span text:style-name="T127"> </text:span><text:span text:style-name="T101">passa</text:span><text:span text:style-name="T106"> </text:span><text:span text:style-name="T101">a</text:span><text:span text:style-name="T128"> </text:span><text:span text:style-name="T101">vigorar com a seguinte redação:</text:span></text:p>
      <text:p text:style-name="P84"/>
      <text:p text:style-name="P85"><text:span text:style-name="T115">“</text:span><text:span text:style-name="T116">Art. 50. As habitações e construções em geral deverão ser mantidas em perfeitas condições de higiene, de modo a não provocar qualquer tipo de dano à saúde pública ou ao meio ambiente.</text:span><text:span text:style-name="T115">”</text:span></text:p>
      <text:p text:style-name="P86"/>
      <text:p text:style-name="P87"><text:span text:style-name="T104">Art. 4° </text:span><text:span text:style-name="T101">O artigo</text:span><text:span text:style-name="T129"> </text:span><text:span text:style-name="T101">52</text:span><text:span text:style-name="T130"> </text:span><text:span text:style-name="T101">da</text:span><text:span text:style-name="T130"> </text:span><text:span text:style-name="T101">Lei</text:span><text:span text:style-name="T131"> </text:span><text:span text:style-name="T101">nº</text:span><text:span text:style-name="T132"> </text:span><text:span text:style-name="T101">7743,</text:span><text:span text:style-name="T106"> </text:span><text:span text:style-name="T101">de 11/10/2019,</text:span><text:span text:style-name="T113"> </text:span><text:span text:style-name="T101">passa</text:span><text:span text:style-name="T130"> </text:span><text:span text:style-name="T101">a</text:span><text:span text:style-name="T133"> vigorar</text:span><text:span text:style-name="T114"> </text:span><text:span text:style-name="T134">com </text:span><text:span text:style-name="T101">a seguinte redação:</text:span></text:p>
      <text:p text:style-name="P88"/>
      <text:p text:style-name="P89"/>
      <text:p text:style-name="P90"><draw:frame draw:style-name="fr3" draw:name="Image 79" text:anchor-type="as-char" svg:width="5.6717in" svg:height="0.0244in" draw:z-index="472"><draw:image xlink:href="Pictures/1000000000000612000000093BFA880C.png" xlink:type="simple" xlink:show="embed" xlink:actuate="onLoad" draw:mime-type="image/png"/></draw:frame></text:p>
      <text:p text:style-name="P91"><text:span text:style-name="T135">"Art. 52. Todos </text:span><text:span text:style-name="T136">os </text:span><text:span text:style-name="T135">prédios e quintais localizados no Município de Cachoeiro de Itapemirim ficam sujeitos às normas sanitárias previstas neste Código, naquilo que couber."</text:span></text:p>
      <text:p text:style-name="P92"><text:span text:style-name="T137">Art</text:span><text:span text:style-name="T138"> </text:span><text:span text:style-name="T139">s</text:span><text:span text:style-name="T140">0</text:span><text:span text:style-name="T141"> </text:span><text:span text:style-name="T142">O</text:span><text:span text:style-name="T143"> </text:span><text:span text:style-name="T142">artigo</text:span><text:span text:style-name="T143"> </text:span><text:span text:style-name="T142">169</text:span><text:span text:style-name="T143"> </text:span><text:span text:style-name="T142">da</text:span><text:span text:style-name="T143"> </text:span><text:span text:style-name="T142">Lei</text:span><text:span text:style-name="T143"> </text:span><text:span text:style-name="T142">nº</text:span><text:span text:style-name="T144"> </text:span><text:span text:style-name="T142">7743,</text:span><text:span text:style-name="T143"> </text:span><text:span text:style-name="T142">de</text:span><text:span text:style-name="T143"> </text:span><text:span text:style-name="T142">11/10/2019,</text:span><text:span text:style-name="T143"> </text:span><text:span text:style-name="T142">passa</text:span><text:span text:style-name="T143"> </text:span><text:span text:style-name="T142">a</text:span><text:span text:style-name="T143"> </text:span><text:span text:style-name="T142">vigorar</text:span><text:span text:style-name="T143"> </text:span><text:span text:style-name="T142">com</text:span><text:span text:style-name="T143"> </text:span><text:span text:style-name="T142">a seguinte redação:</text:span></text:p>
      <text:p text:style-name="P93"/>
      <text:p text:style-name="P94"><text:span text:style-name="T135">"Art. 169.</text:span><text:span text:style-name="T145"> </text:span><text:span text:style-name="T135">Ficam</text:span><text:span text:style-name="T145"> </text:span><text:span text:style-name="T136">os</text:span><text:span text:style-name="T146"> </text:span><text:span text:style-name="T135">responsáveis</text:span><text:span text:style-name="T145"> </text:span><text:span text:style-name="T135">por</text:span><text:span text:style-name="T145"> </text:span><text:span text:style-name="T135">obras</text:span><text:span text:style-name="T145"> </text:span><text:span text:style-name="T135">de</text:span><text:span text:style-name="T145"> </text:span><text:span text:style-name="T135">construção</text:span><text:span text:style-name="T145"> </text:span><text:span text:style-name="T135">civil obrigados a adotar medidas tendentes à drenagem permanente de coleções líquidas, originadas ou não por chuvas, bem </text:span><text:span text:style-name="T147">como </text:span><text:span text:style-name="T135">a limpeza das áreas sob sua responsabilidade, providenciando o descarte de materiais inservíveis que possam acumular água."</text:span></text:p>
      <text:p text:style-name="P95"/>
      <text:p text:style-name="P96"><text:span text:style-name="T148">Art</text:span><text:span text:style-name="T149"> </text:span><text:span text:style-name="T148">6°</text:span><text:span text:style-name="T150"> </text:span><text:span text:style-name="T136">Fica</text:span><text:span text:style-name="T151"> </text:span><text:span text:style-name="T136">inserido</text:span><text:span text:style-name="T152"> </text:span><text:span text:style-name="T136">o</text:span><text:span text:style-name="T153"> </text:span><text:span text:style-name="T136">Capítulo</text:span><text:span text:style-name="T154"> </text:span><text:span text:style-name="T136">II</text:span><text:span text:style-name="T146"> </text:span><text:span text:style-name="T136">ao</text:span><text:span text:style-name="T155"> </text:span><text:span text:style-name="T136">Livro</text:span><text:span text:style-name="T156"> III,</text:span><text:span text:style-name="T157"> </text:span><text:span text:style-name="T136">Título</text:span><text:span text:style-name="T158"> </text:span><text:span text:style-name="T136">I,</text:span><text:span text:style-name="T146"> </text:span><text:span text:style-name="T136">da</text:span><text:span text:style-name="T159"> </text:span><text:span text:style-name="T136">Lei</text:span><text:span text:style-name="T155"> </text:span><text:span text:style-name="T136">nº</text:span><text:span text:style-name="T146"> </text:span><text:span text:style-name="T136">7743,</text:span><text:span text:style-name="T160"> </text:span><text:span text:style-name="T136">de 11/10/2019, que passa a vigorar com a seguinte redação:</text:span></text:p>
      <text:p text:style-name="P97"/>
      <text:p text:style-name="P98"><text:span text:style-name="T161">"LIVRO III </text:span><text:span text:style-name="T162">PROMOÇÃO</text:span><text:span text:style-name="T163"> </text:span><text:span text:style-name="T162">DA</text:span><text:span text:style-name="T164"> </text:span><text:span text:style-name="T162">SAÚDE</text:span></text:p>
      <text:p text:style-name="P99"/>
      <text:p text:style-name="P100"><text:span text:style-name="T161">TÍTULO</text:span><text:span text:style-name="T165"> </text:span><text:span text:style-name="T164">I</text:span></text:p>
      <text:p text:style-name="P101"><text:span text:style-name="T161">MATERNIDADE,</text:span><text:span text:style-name="T165"> </text:span><text:span text:style-name="T161">INFÂNCIA,</text:span><text:span text:style-name="T166"> </text:span><text:span text:style-name="T161">ADOLESCÊNCIA</text:span><text:span text:style-name="T167"> </text:span><text:span text:style-name="T161">E</text:span><text:span text:style-name="T168"> </text:span><text:span text:style-name="T162">VELHICE</text:span></text:p>
      <text:p text:style-name="P102"/>
      <text:p text:style-name="P103"><text:span text:style-name="T161">CAPÍTULO</text:span><text:span text:style-name="T168"> </text:span><text:span text:style-name="T169">II</text:span></text:p>
      <text:p text:style-name="P104"><text:span text:style-name="T161">DOS</text:span><text:span text:style-name="T165"> </text:span><text:span text:style-name="T161">HOTEIZINHOS</text:span><text:span text:style-name="T170"> </text:span><text:span text:style-name="T161">E</text:span><text:span text:style-name="T171"> </text:span><text:span text:style-name="T162">CRECHES</text:span></text:p>
      <text:p text:style-name="P102"/>
      <text:p text:style-name="P105"><text:span text:style-name="T172">Art</text:span><text:span text:style-name="T173"> </text:span><text:span text:style-name="T172">205-A. Para fins da Lei 7743 de 2019, Creche/Hotelzinho é a instituição legalmente constituída, podendo funcionar em horário diurno e/ou noturno, que</text:span><text:span text:style-name="T174"> </text:span><text:span text:style-name="T172">tenha</text:span><text:span text:style-name="T175"> </text:span><text:span text:style-name="T172">por</text:span><text:span text:style-name="T175"> </text:span><text:span text:style-name="T172">finalidade</text:span><text:span text:style-name="T176"> </text:span><text:span text:style-name="T172">promover socialização complementar à</text:span><text:span text:style-name="T177"> </text:span><text:span text:style-name="T172">oferecida</text:span><text:span text:style-name="T175"> </text:span><text:span text:style-name="T172">no contexto</text:span><text:span text:style-name="T178"> </text:span><text:span text:style-name="T172">familiar,</text:span><text:span text:style-name="T178"> </text:span><text:span text:style-name="T172">devendo</text:span><text:span text:style-name="T178"> </text:span><text:span text:style-name="T172">propiciar</text:span><text:span text:style-name="T179"> </text:span><text:span text:style-name="T172">às</text:span><text:span text:style-name="T180"> </text:span><text:span text:style-name="T172">crianças</text:span><text:span text:style-name="T178"> </text:span><text:span text:style-name="T172">cuidados</text:span><text:span text:style-name="T181"> </text:span><text:span text:style-name="T172">integrais</text:span><text:span text:style-name="T178"> </text:span><text:span text:style-name="T172">de</text:span><text:span text:style-name="T180"> </text:span><text:span text:style-name="T172">higiene, alimentação, educação, saúde e segurança, </text:span><text:span text:style-name="T182">como </text:span><text:span text:style-name="T172">estímulo a seu </text:span><text:span text:style-name="T175">desenvolvimento.</text:span></text:p>
      <text:p text:style-name="P106"/>
      <text:p text:style-name="P107"><text:span text:style-name="T135">Art 205-8. Para </text:span><text:span text:style-name="T136">os </text:span><text:span text:style-name="T135">fins da Lei n° 7743 de 2019, consideram-se as seguintes definições e instalações para hoteizinhos e creches infantis:</text:span></text:p>
      <text:p text:style-name="P108"/>
      <text:list text:style-name="WWNum1">
        <text:list-item>
          <text:p text:style-name="P109"><text:span text:style-name="T136">-</text:span><text:span text:style-name="T146"> </text:span><text:span text:style-name="T135">Berçário:</text:span><text:span text:style-name="T145"> </text:span><text:span text:style-name="T135">ambiente</text:span><text:span text:style-name="T145"> </text:span><text:span text:style-name="T135">destinado</text:span><text:span text:style-name="T145"> </text:span><text:span text:style-name="T135">a acolher</text:span><text:span text:style-name="T145"> </text:span><text:span text:style-name="T135">crianças</text:span><text:span text:style-name="T145"> </text:span><text:span text:style-name="T135">de até 12</text:span><text:span text:style-name="T145"> </text:span><text:span text:style-name="T135">(doze) meses de</text:span><text:span text:style-name="T183"> </text:span><text:span text:style-name="T135">idade, equipado </text:span><text:span text:style-name="T147">com </text:span><text:span text:style-name="T135">berços ou</text:span><text:span text:style-name="T184"> </text:span><text:span text:style-name="T135">camas apropriadas, iluminação suave e climatização adequada;</text:span></text:p>
        </text:list-item>
        <text:list-item>
          <text:p text:style-name="P110"><text:span text:style-name="T136">-</text:span><text:span text:style-name="T185"> <text:s/></text:span><text:span text:style-name="T135">Lactário:</text:span><text:span text:style-name="T186"> <text:s/></text:span><text:span text:style-name="T135">local</text:span><text:span text:style-name="T187"> <text:s/></text:span><text:span text:style-name="T147">com</text:span><text:span text:style-name="T188"> <text:s/></text:span><text:span text:style-name="T135">instalações</text:span><text:span text:style-name="T189"> <text:s/></text:span><text:span text:style-name="T135">adequadas</text:span><text:span text:style-name="T190"> <text:s/></text:span><text:span text:style-name="T135">para</text:span><text:span text:style-name="T191"> <text:s/></text:span><text:span text:style-name="T184">preparo,</text:span></text:p>
        </text:list-item>
      </text:list>
      <text:p text:style-name="P111"><text:span text:style-name="T135">aquecimento e armazenamento de leite materno e fórmulas infantis, dotado de pia, geladeira exclusiva (ou freezer), toucador de plástico e bancada</text:span><text:span text:style-name="T145"> </text:span><text:span text:style-name="T135">de inox, conforme as boas práticas</text:span><text:span text:style-name="T145"> </text:span><text:span text:style-name="T135">de manipulação</text:span><text:span text:style-name="T145"> </text:span><text:span text:style-name="T135">de </text:span><text:span text:style-name="T184">alimentos;</text:span></text:p>
      <text:p text:style-name="P112"><draw:frame draw:style-name="fr7" draw:name="Image 80" text:anchor-type="char" svg:x="1.2764in" svg:y="0.0634in" svg:width="5.698in" svg:height="0.0362in" draw:z-index="68"><draw:image xlink:href="Pictures/10000000000006B30000000C11BC08EA.png" xlink:type="simple" xlink:show="embed" xlink:actuate="onLoad" draw:mime-type="image/png"/></draw:frame></text:p>
      <text:p text:style-name="P113"/>
      <text:p text:style-name="P114"/>
      <text:p text:style-name="P115"/>
      <text:list text:continue-numbering="true" text:style-name="WWNum1">
        <text:list-item>
          <text:p text:style-name="P116"><text:span text:style-name="T192">-</text:span><text:span text:style-name="T193"> </text:span><text:span text:style-name="T194">Refeitório: sala para alimentação coletiva das crianças, </text:span><text:span text:style-name="T192">com </text:span><text:span text:style-name="T194">mesas e cadeiras de tamanho infantil, pisos e paredes laváveis, e ventilação </text:span><text:span text:style-name="T195">adequada;</text:span></text:p>
        </text:list-item>
        <text:list-item>
          <text:p text:style-name="P117"><text:span text:style-name="T192">-</text:span><text:span text:style-name="T196"> </text:span><text:span text:style-name="T194">Cozinha:</text:span><text:span text:style-name="T197"> </text:span><text:span text:style-name="T194">área</text:span><text:span text:style-name="T197"> </text:span><text:span text:style-name="T194">destinada</text:span><text:span text:style-name="T197"> </text:span><text:span text:style-name="T194">ao</text:span><text:span text:style-name="T197"> </text:span><text:span text:style-name="T194">preparo</text:span><text:span text:style-name="T197"> </text:span><text:span text:style-name="T194">das</text:span><text:span text:style-name="T197"> </text:span><text:span text:style-name="T194">refeições,</text:span><text:span text:style-name="T198"> </text:span><text:span text:style-name="T192">com</text:span><text:span text:style-name="T193"> </text:span><text:span text:style-name="T194">pia separada para alimentos, bancadas de trabalho de material liso e impermeável, fogão, forno e exaustor, atendendo aos requisitos da RDC ANVISA n°</text:span><text:span text:style-name="T199"> </text:span><text:span text:style-name="T194">216/2004 de boas práticas para serviços de alimentação;</text:span></text:p>
        </text:list-item>
        <text:list-item>
          <text:p text:style-name="P118"><text:span text:style-name="T192">- </text:span><text:span text:style-name="T194">Banheiros Infantis: sanitários adaptados às crianças, </text:span><text:span text:style-name="T192">com </text:span><text:span text:style-name="T194">vasos e lavatórios em tamanho</text:span><text:span text:style-name="T197"> </text:span><text:span text:style-name="T194">reduzido</text:span><text:span text:style-name="T197"> </text:span><text:span text:style-name="T194">ou</text:span><text:span text:style-name="T197"> </text:span><text:span text:style-name="T194">adequados,</text:span><text:span text:style-name="T197"> </text:span><text:span text:style-name="T194">portas</text:span><text:span text:style-name="T197"> </text:span><text:span text:style-name="T192">com</text:span><text:span text:style-name="T193"> </text:span><text:span text:style-name="T194">abertura total, área mínima por criança e água potável </text:span><text:span text:style-name="T192">com </text:span><text:span text:style-name="T194">pressão controlada, dotados de sabonete líquido, papel-toalha e/ou toalheiros de tecido </text:span><text:span text:style-name="T195">higiênico;</text:span></text:p>
        </text:list-item>
        <text:list-item>
          <text:p text:style-name="P119"><text:span text:style-name="T192">- </text:span><text:span text:style-name="T194">Almoxarifado: espaço fechado para armazenagem de materiais de limpeza, higiene pessoal, alimentação e</text:span><text:span text:style-name="T195"> </text:span><text:span text:style-name="T194">suprimentos em geral, protegido contra umidade, ventilado e trancável;</text:span></text:p>
        </text:list-item>
        <text:list-item>
          <text:p text:style-name="P120"><text:span text:style-name="T192">-</text:span><text:span text:style-name="T193"> </text:span><text:span text:style-name="T194">Lavanderia:</text:span><text:span text:style-name="T197"> </text:span><text:span text:style-name="T194">área</text:span><text:span text:style-name="T197"> </text:span><text:span text:style-name="T192">com</text:span><text:span text:style-name="T193"> </text:span><text:span text:style-name="T194">tanques,</text:span><text:span text:style-name="T197"> </text:span><text:span text:style-name="T194">máquinas</text:span><text:span text:style-name="T197"> </text:span><text:span text:style-name="T194">de</text:span><text:span text:style-name="T197"> </text:span><text:span text:style-name="T194">lavar</text:span><text:span text:style-name="T197"> </text:span><text:span text:style-name="T194">e/ou</text:span><text:span text:style-name="T197"> </text:span><text:span text:style-name="T194">secar, bancada para passagem e higienização de roupas e enxovais das </text:span><text:span text:style-name="T195">crianças;</text:span></text:p>
        </text:list-item>
        <text:list-item>
          <text:p text:style-name="P121"><text:span text:style-name="T192">- </text:span><text:span text:style-name="T194">Solário/Playground: área externa descoberta ou parcialmente coberta, destinada ao lazer e à exposição solar das crianças, </text:span><text:span text:style-name="T192">com </text:span><text:span text:style-name="T194">piso antiderrapante e sombra controlada;</text:span></text:p>
        </text:list-item>
        <text:list-item>
          <text:p text:style-name="P122"><text:span text:style-name="T192">-</text:span><text:span text:style-name="T196"> </text:span><text:span text:style-name="T194">Sala</text:span><text:span text:style-name="T197"> </text:span><text:span text:style-name="T194">de</text:span><text:span text:style-name="T197"> </text:span><text:span text:style-name="T194">Atividades:</text:span><text:span text:style-name="T198"> </text:span><text:span text:style-name="T194">ambientes</text:span><text:span text:style-name="T197"> </text:span><text:span text:style-name="T194">internos</text:span><text:span text:style-name="T197"> </text:span><text:span text:style-name="T194">amplos</text:span><text:span text:style-name="T197"> </text:span><text:span text:style-name="T194">e</text:span><text:span text:style-name="T197"> </text:span><text:span text:style-name="T194">multifuncionais para</text:span><text:span text:style-name="T197"> </text:span><text:span text:style-name="T194">atividades</text:span><text:span text:style-name="T197"> </text:span><text:span text:style-name="T194">pedagógicas</text:span><text:span text:style-name="T197"> </text:span><text:span text:style-name="T194">e</text:span><text:span text:style-name="T197"> </text:span><text:span text:style-name="T194">recreativas,</text:span><text:span text:style-name="T197"> </text:span><text:span text:style-name="T194">iluminados</text:span><text:span text:style-name="T197"> </text:span><text:span text:style-name="T194">naturalmente, </text:span><text:span text:style-name="T192">com </text:span><text:span text:style-name="T194">paredes lisas e móveis moduláveis;</text:span></text:p>
        </text:list-item>
        <text:list-item>
          <text:p text:style-name="P123"><text:span text:style-name="T192">- </text:span><text:span text:style-name="T194">Sala de Repouso (Dormitório): local tranquilo e de iluminação controlada, </text:span><text:span text:style-name="T192">com </text:span><text:span text:style-name="T194">berços ou colchonetes individuais, para descanso das crianças em período integral ou parcial;</text:span></text:p>
        </text:list-item>
        <text:list-item>
          <text:p text:style-name="P124"><text:span text:style-name="T192">-</text:span><text:span text:style-name="T193"> </text:span><text:span text:style-name="T194">Brinquedoteca/Sala Multiuso:</text:span><text:span text:style-name="T197"> </text:span><text:span text:style-name="T194">espaço destinado a brinquedos</text:span><text:span text:style-name="T197"> </text:span><text:span text:style-name="T194">e jogos pedagógicos,</text:span><text:span text:style-name="T197"> </text:span><text:span text:style-name="T194">ou atividades</text:span><text:span text:style-name="T197"> </text:span><text:span text:style-name="T194">musicais e artísticas, </text:span><text:span text:style-name="T192">com </text:span><text:span text:style-name="T194">revestimentos acolchoados</text:span><text:span text:style-name="T197"> </text:span><text:span text:style-name="T194">e ventilação cruzada;</text:span></text:p>
        </text:list-item>
        <text:list-item>
          <text:p text:style-name="P125"><text:span text:style-name="T192">-</text:span><text:span text:style-name="T196"> </text:span><text:span text:style-name="T194">Secretaria/Administração:</text:span><text:span text:style-name="T198"> </text:span><text:span text:style-name="T194">sala</text:span><text:span text:style-name="T198"> </text:span><text:span text:style-name="T194">destinada</text:span><text:span text:style-name="T198"> </text:span><text:span text:style-name="T194">à</text:span><text:span text:style-name="T197"> </text:span><text:span text:style-name="T194">administração</text:span><text:span text:style-name="T198"> </text:span><text:span text:style-name="T194">do estabelecimento, recepção de responsáveis</text:span><text:span text:style-name="T200"> </text:span><text:span text:style-name="T194">e</text:span><text:span text:style-name="T195"> </text:span><text:span text:style-name="T194">arquivos, </text:span><text:span text:style-name="T192">com </text:span><text:span text:style-name="T194">computador, telefone e comunicação</text:span><text:span text:style-name="T197"> </text:span><text:span text:style-name="T192">com </text:span><text:span text:style-name="T194">as áreas internas;</text:span></text:p>
        </text:list-item>
        <text:list-item>
          <text:p text:style-name="P126"><text:span text:style-name="T192">-</text:span><text:span text:style-name="T201"> </text:span><text:span text:style-name="T194">Sala dos Professores/Copa</text:span><text:span text:style-name="T202"> </text:span><text:span text:style-name="T194">dos Funcionários:</text:span><text:span text:style-name="T203"> </text:span><text:span text:style-name="T194">espaço de</text:span><text:span text:style-name="T204"> </text:span><text:span text:style-name="T194">repouso e refeição para equipe, contendo armários, pia e mesa;</text:span></text:p>
        </text:list-item>
        <text:list-item>
          <text:p text:style-name="P127"><text:span text:style-name="T192">- </text:span><text:span text:style-name="T194">Outros: quaisquer outros ambientes necessários à gestão e ao funcionamento do estabelecimento, conforme projeto aprovado (por exemplo, sala de reuniões, vigilância, estacionamento, depósito, etc).</text:span></text:p>
        </text:list-item>
      </text:list>
      <text:p text:style-name="P128"/>
      <text:p text:style-name="P129"><text:span text:style-name="T194">Art 205-C. </text:span><text:span text:style-name="T205">O </text:span><text:span text:style-name="T194">projeto arquitetônico das creches e hoteizinhos e suas respectivas</text:span><text:span text:style-name="T206"> </text:span><text:span text:style-name="T194">instalações</text:span><text:span text:style-name="T207"> </text:span><text:span text:style-name="T194">devem</text:span><text:span text:style-name="T208"> </text:span><text:span text:style-name="T194">ser</text:span><text:span text:style-name="T203"> </text:span><text:span text:style-name="T194">correspondentes e compatíveis</text:span><text:span text:style-name="T199"> </text:span><text:span text:style-name="T192">com </text:span><text:span text:style-name="T194">o quantitativo de crianças a serem atendidas, obedecendo às seguintes exigências gerais</text:span><text:span text:style-name="T209">:</text:span></text:p>
      <text:p text:style-name="P130"><draw:frame draw:style-name="fr7" draw:name="Image 87" text:anchor-type="char" svg:x="1.2764in" svg:y="0.0598in" svg:width="5.5327in" svg:height="0.0453in" draw:z-index="69"><draw:image xlink:href="Pictures/10000000000006B30000000FAA2B2A0B.png" xlink:type="simple" xlink:show="embed" xlink:actuate="onLoad" draw:mime-type="image/png"/></draw:frame></text:p>
      <text:p text:style-name="P131"/>
      <text:p text:style-name="P114"/>
      <text:p text:style-name="P115"/>
      <text:list text:style-name="WWNum2">
        <text:list-item>
          <text:p text:style-name="P132"><text:span text:style-name="T192">-</text:span><text:span text:style-name="T210"> </text:span><text:span text:style-name="T205">O</text:span><text:span text:style-name="T211"> </text:span><text:span text:style-name="T194">dimensionamento</text:span><text:span text:style-name="T212"> </text:span><text:span text:style-name="T194">das áreas</text:span><text:span text:style-name="T213"> </text:span><text:span text:style-name="T194">internas</text:span><text:span text:style-name="T214"> </text:span><text:span text:style-name="T194">deve</text:span><text:span text:style-name="T215"> </text:span><text:span text:style-name="T194">garantir</text:span><text:span text:style-name="T216"> </text:span><text:span text:style-name="T194">pelo</text:span><text:span text:style-name="T217"> </text:span><text:span text:style-name="T195">menos:</text:span></text:p>
          <text:list>
            <text:list-item>
              <text:p text:style-name="P133"><text:span text:style-name="T194">2,5 </text:span><text:span text:style-name="T218">m</text:span><text:span text:style-name="T219">2</text:span><text:span text:style-name="T220"> </text:span><text:span text:style-name="T194">de área coberta livre por criança matriculada ou inscrita, considerando salas de atividades, repouso e demais ambientes de </text:span><text:span text:style-name="T195">convívio;</text:span></text:p>
            </text:list-item>
            <text:list-item>
              <text:p text:style-name="P134"><text:span text:style-name="T194">entre</text:span><text:span text:style-name="T208"> </text:span><text:span text:style-name="T194">3,0</text:span><text:span text:style-name="T221"> </text:span><text:span text:style-name="T222">m</text:span><text:span text:style-name="T223">2</text:span><text:span text:style-name="T224"> </text:span><text:span text:style-name="T194">e 4,0</text:span><text:span text:style-name="T203"> </text:span><text:span text:style-name="T222">m</text:span><text:span text:style-name="T223">2</text:span><text:span text:style-name="T224"> </text:span><text:span text:style-name="T194">de área</text:span><text:span text:style-name="T208"> </text:span><text:span text:style-name="T194">por</text:span><text:span text:style-name="T208"> </text:span><text:span text:style-name="T194">criança,</text:span><text:span text:style-name="T225"> </text:span><text:span text:style-name="T194">para</text:span><text:span text:style-name="T226"> </text:span><text:span text:style-name="T194">turmas</text:span><text:span text:style-name="T225"> </text:span><text:span text:style-name="T194">de berçário (0-1 ano), assegurando livre movimentação de pessoas e</text:span><text:span text:style-name="T197"> </text:span><text:span text:style-name="T194">disposição adequada de</text:span><text:span text:style-name="T195"> </text:span><text:span text:style-name="T194">equipamentos.</text:span><text:span text:style-name="T227"> </text:span><text:span text:style-name="T194">e de equipamentos.</text:span></text:p>
            </text:list-item>
          </text:list>
        </text:list-item>
        <text:list-item>
          <text:p text:style-name="P135"><text:span text:style-name="T192">- </text:span><text:span text:style-name="T194">As edificações devem respeitar pé-direito mínimo de 3,0 metros </text:span><text:span text:style-name="T192">em </text:span><text:span text:style-name="T194">salas de atividades e dormitórios, proporcionando boa ventilação e iluminação natural.</text:span></text:p>
        </text:list-item>
        <text:list-item>
          <text:p text:style-name="P136"><text:span text:style-name="T192">- </text:span><text:span text:style-name="T194">A distribuição dos ambientes deve ser setorizada </text:span><text:span text:style-name="T192">em </text:span><text:span text:style-name="T194">blocos funcionais (alimentação, descanso, recreação, administração), de forma</text:span><text:span text:style-name="T197"> </text:span><text:span text:style-name="T194">a evitar fluxo excessivo e ampla circulação.</text:span></text:p>
        </text:list-item>
        <text:list-item>
          <text:p text:style-name="P137"><text:span text:style-name="T192">- </text:span><text:span text:style-name="T228">É </text:span><text:span text:style-name="T194">obrigatória a previsão de entrada separada para para acesso exclusivo de crianças e outra para recebimento de suprimentos (alimentos, material de limpeza), de modo a reduzir riscos de contaminação</text:span><text:span text:style-name="T197"> </text:span><text:span text:style-name="T194">cruzada</text:span><text:span text:style-name="T229">.</text:span></text:p>
        </text:list-item>
      </text:list>
      <text:p text:style-name="P108"/>
      <text:list text:continue-numbering="true" text:style-name="WWNum2">
        <text:list-item>
          <text:p text:style-name="P138"><text:span text:style-name="T192">-</text:span><text:span text:style-name="T230"> </text:span><text:span text:style-name="T205">O</text:span><text:span text:style-name="T231"> </text:span><text:span text:style-name="T194">estabelecimento</text:span><text:span text:style-name="T232"> </text:span><text:span text:style-name="T194">deverá</text:span><text:span text:style-name="T215"> </text:span><text:span text:style-name="T195">possuir:</text:span></text:p>
          <text:list>
            <text:list-item>
              <text:p text:style-name="P139"><text:span text:style-name="T194">rede</text:span><text:span text:style-name="T212"> </text:span><text:span text:style-name="T194">de</text:span><text:span text:style-name="T212"> </text:span><text:span text:style-name="T194">água</text:span><text:span text:style-name="T233"> </text:span><text:span text:style-name="T195">potável;</text:span></text:p>
            </text:list-item>
            <text:list-item>
              <text:p text:style-name="P140"><text:span text:style-name="T194">reservatório</text:span><text:span text:style-name="T234"> </text:span><text:span text:style-name="T194">de</text:span><text:span text:style-name="T235"> </text:span><text:span text:style-name="T194">água</text:span><text:span text:style-name="T236"> </text:span><text:span text:style-name="T194">para</text:span><text:span text:style-name="T232"> </text:span><text:span text:style-name="T194">uso</text:span><text:span text:style-name="T232"> </text:span><text:span text:style-name="T192">em </text:span><text:span text:style-name="T194">caso</text:span><text:span text:style-name="T237"> </text:span><text:span text:style-name="T194">de</text:span><text:span text:style-name="T212"> </text:span><text:span text:style-name="T194">incêndio</text:span><text:span text:style-name="T233"> </text:span><text:span text:style-name="T194">ou</text:span><text:span text:style-name="T212"> </text:span><text:span text:style-name="T195">hidrantes;</text:span></text:p>
            </text:list-item>
            <text:list-item>
              <text:p text:style-name="P141"><text:span text:style-name="T194">rede</text:span><text:span text:style-name="T237"> </text:span><text:span text:style-name="T194">de</text:span><text:span text:style-name="T195"> </text:span><text:span text:style-name="T194">esgoto</text:span><text:span text:style-name="T238"> </text:span><text:span text:style-name="T194">sanitário</text:span><text:span text:style-name="T232"> </text:span><text:span text:style-name="T194">separada</text:span><text:span text:style-name="T236"> </text:span><text:span text:style-name="T194">da</text:span><text:span text:style-name="T239"> </text:span><text:span text:style-name="T194">drenagem</text:span><text:span text:style-name="T217"> </text:span><text:span text:style-name="T195">pluvial;</text:span></text:p>
            </text:list-item>
            <text:list-item>
              <text:p text:style-name="P142"><text:span text:style-name="T194">sistema</text:span><text:span text:style-name="T240"> </text:span><text:span text:style-name="T194">adequado</text:span><text:span text:style-name="T197"> </text:span><text:span text:style-name="T194">de</text:span><text:span text:style-name="T241"> </text:span><text:span text:style-name="T194">escoamento</text:span><text:span text:style-name="T197"> </text:span><text:span text:style-name="T194">das</text:span><text:span text:style-name="T242"> </text:span><text:span text:style-name="T194">águas</text:span><text:span text:style-name="T199"> </text:span><text:span text:style-name="T194">de</text:span><text:span text:style-name="T226"> </text:span><text:span text:style-name="T194">chuva,</text:span><text:span text:style-name="T243"> </text:span><text:span text:style-name="T194">evitando poças ou umidade nas áreas de circulação.</text:span></text:p>
            </text:list-item>
          </text:list>
        </text:list-item>
      </text:list>
      <text:p text:style-name="P106"/>
      <text:list text:continue-numbering="true" text:style-name="WWNum2">
        <text:list-item>
          <text:p text:style-name="P143"><text:span text:style-name="T192">-</text:span><text:span text:style-name="T244"> </text:span><text:span text:style-name="T194">A</text:span><text:span text:style-name="T236"> </text:span><text:span text:style-name="T194">cobertura</text:span><text:span text:style-name="T217"> </text:span><text:span text:style-name="T194">deve</text:span><text:span text:style-name="T236"> </text:span><text:span text:style-name="T195">permitir</text:span><text:span text:style-name="T245">:</text:span></text:p>
          <text:list>
            <text:list-item>
              <text:p text:style-name="P144"><text:span text:style-name="T194">adequada</text:span><text:span text:style-name="T197"> </text:span><text:span text:style-name="T194">iluminação</text:span><text:span text:style-name="T197"> </text:span><text:span text:style-name="T194">natural</text:span><text:span text:style-name="T197"> </text:span><text:span text:style-name="T218">com</text:span><text:span text:style-name="T246"> </text:span><text:span text:style-name="T194">uso</text:span><text:span text:style-name="T197"> </text:span><text:span text:style-name="T194">de</text:span><text:span text:style-name="T198"> </text:span><text:span text:style-name="T194">material</text:span><text:span text:style-name="T197"> </text:span><text:span text:style-name="T194">translúcido</text:span><text:span text:style-name="T197"> </text:span><text:span text:style-name="T194">ou claraboias</text:span><text:span text:style-name="T197"> </text:span><text:span text:style-name="T192">em</text:span><text:span text:style-name="T193"> </text:span><text:span text:style-name="T194">áreas</text:span><text:span text:style-name="T197"> </text:span><text:span text:style-name="T194">de corredor;</text:span></text:p>
            </text:list-item>
            <text:list-item>
              <text:p text:style-name="P145"><text:span text:style-name="T194">isolamento</text:span><text:span text:style-name="T242"> </text:span><text:span text:style-name="T194">térmico</text:span><text:span text:style-name="T206"> </text:span><text:span text:style-name="T194">compatível</text:span><text:span text:style-name="T200"> </text:span><text:span text:style-name="T218">com</text:span><text:span text:style-name="T247"> </text:span><text:span text:style-name="T194">o</text:span><text:span text:style-name="T216"> </text:span><text:span text:style-name="T194">clima</text:span><text:span text:style-name="T248"> </text:span><text:span text:style-name="T195">local;</text:span></text:p>
            </text:list-item>
            <text:list-item>
              <text:p text:style-name="P146"><text:span text:style-name="T249">acesso</text:span><text:span text:style-name="T250"> </text:span><text:span text:style-name="T249">para realização</text:span><text:span text:style-name="T251"> </text:span><text:span text:style-name="T249">de</text:span><text:span text:style-name="T252"> </text:span><text:span text:style-name="T249">manutenções</text:span><text:span text:style-name="T253"> </text:span><text:span text:style-name="T254">periódicas.</text:span></text:p>
            </text:list-item>
          </text:list>
        </text:list-item>
      </text:list>
      <text:p text:style-name="P106"/>
      <text:p text:style-name="P147"><text:span text:style-name="T194">Art. 205-D. As áreas de circulação externa (calçadas, corredores descobertos, pátios e rampas) deverão atender a padrões de acessibilidade e segurança.</text:span><text:span text:style-name="T194"/></text:p>
      <text:p text:style-name="P108"/>
      <text:p text:style-name="P148"><text:span text:style-name="T194">Art. 205-E. Nos ambientes internos, destinados às crianças e funcionários,</text:span><text:span text:style-name="T203"> </text:span><text:span text:style-name="T194">deverão</text:span><text:span text:style-name="T197"> </text:span><text:span text:style-name="T194">ser</text:span><text:span text:style-name="T197"> </text:span><text:span text:style-name="T194">observados</text:span><text:span text:style-name="T216"> </text:span><text:span text:style-name="T194">os seguintes</text:span><text:span text:style-name="T213"> </text:span><text:span text:style-name="T194">parâmetros</text:span><text:span text:style-name="T216"> </text:span><text:span text:style-name="T194">de área e compartimentação:</text:span></text:p>
      <text:list text:continue-numbering="true" text:style-name="WWNum2">
        <text:list-item>
          <text:list>
            <text:list-item>
              <text:list>
                <text:list-item>
                  <text:p text:style-name="P149"><text:span text:style-name="T192">- </text:span><text:span text:style-name="T194">Sala de Atividades</text:span><text:span text:style-name="T229">: </text:span><text:span text:style-name="T194">Espaço coletivo destinado à oferta de estímulos</text:span><text:span text:style-name="T197"> </text:span><text:span text:style-name="T194">de desenvolvimento às crianças, devendo respeitar o seguinte:</text:span></text:p>
                </text:list-item>
              </text:list>
            </text:list-item>
          </text:list>
        </text:list-item>
      </text:list>
      <text:p text:style-name="P150"><draw:frame draw:style-name="fr3" draw:name="Image 90" text:anchor-type="as-char" svg:width="5.6189in" svg:height="0.1138in" draw:z-index="473"><draw:image xlink:href="Pictures/10000001000006B30000002A65AD8CCF.png" xlink:type="simple" xlink:show="embed" xlink:actuate="onLoad" draw:mime-type="image/png"/></draw:frame></text:p>
      <text:p text:style-name="P151"/>
      <text:p text:style-name="P114"/>
      <text:p text:style-name="P152"/>
      <text:list text:continue-numbering="true" text:style-name="WWNum2">
        <text:list-item>
          <text:list>
            <text:list-item>
              <text:list>
                <text:list-item>
                  <text:list>
                    <text:list-item>
                      <text:p text:style-name="P153"><text:span text:style-name="T194">para cada grupo de 10</text:span><text:span text:style-name="T255"> </text:span><text:span text:style-name="T194">crianças deve existir</text:span><text:span text:style-name="T221"> </text:span><text:span text:style-name="T194">uma sala de atividades, com área mínima de 15 </text:span><text:span text:style-name="T218">m</text:span><text:span text:style-name="T219">2</text:span><text:span text:style-name="T256">;</text:span></text:p>
                    </text:list-item>
                    <text:list-item>
                      <text:p text:style-name="P154"><text:span text:style-name="T194">mobiliário adequado</text:span><text:span text:style-name="T248"> </text:span><text:span text:style-name="T194">para</text:span><text:span text:style-name="T236"> </text:span><text:span text:style-name="T194">jogos,</text:span><text:span text:style-name="T237"> </text:span><text:span text:style-name="T194">mesas e</text:span><text:span text:style-name="T257"> </text:span><text:span text:style-name="T194">brinquedos</text:span><text:span text:style-name="T248"> </text:span><text:span text:style-name="T195">diversos;</text:span></text:p>
                    </text:list-item>
                    <text:list-item>
                      <text:p text:style-name="P155"><text:span text:style-name="T194">piso</text:span><text:span text:style-name="T195"> </text:span><text:span text:style-name="T194">contínuo</text:span><text:span text:style-name="T238"> </text:span><text:span text:style-name="T194">e</text:span><text:span text:style-name="T258"> </text:span><text:span text:style-name="T195">impermeável.</text:span></text:p>
                    </text:list-item>
                  </text:list>
                </text:list-item>
              </text:list>
            </text:list-item>
          </text:list>
        </text:list-item>
      </text:list>
      <text:p text:style-name="P106"/>
      <text:list text:continue-numbering="true" text:style-name="WWNum2">
        <text:list-item>
          <text:list>
            <text:list-item>
              <text:list>
                <text:list-item>
                  <text:p text:style-name="P156"><text:span text:style-name="T192">-</text:span><text:span text:style-name="T193"> </text:span><text:span text:style-name="T194">Dormitórios/Berçários:</text:span><text:span text:style-name="T197"> </text:span><text:span text:style-name="T194">Local</text:span><text:span text:style-name="T197"> </text:span><text:span text:style-name="T194">destinado</text:span><text:span text:style-name="T197"> </text:span><text:span text:style-name="T194">ao</text:span><text:span text:style-name="T197"> </text:span><text:span text:style-name="T194">repouso</text:span><text:span text:style-name="T197"> </text:span><text:span text:style-name="T194">das</text:span><text:span text:style-name="T197"> </text:span><text:span text:style-name="T194">crianças, devendo respeitar o seguinte</text:span></text:p>
                  <text:list>
                    <text:list-item>
                      <text:p text:style-name="P157"><text:span text:style-name="T194">com</text:span><text:span text:style-name="T259"> </text:span><text:span text:style-name="T194">ventilação</text:span><text:span text:style-name="T215"> </text:span><text:span text:style-name="T194">controlada</text:span><text:span text:style-name="T233"> </text:span><text:span text:style-name="T194">e</text:span><text:span text:style-name="T204"> </text:span><text:span text:style-name="T194">isolamento</text:span><text:span text:style-name="T233"> </text:span><text:span text:style-name="T195">acústico;</text:span></text:p>
                    </text:list-item>
                    <text:list-item>
                      <text:p text:style-name="P158"><text:span text:style-name="T194">cada</text:span><text:span text:style-name="T195"> </text:span><text:span text:style-name="T194">berço</text:span><text:span text:style-name="T237"> </text:span><text:span text:style-name="T194">ou</text:span><text:span text:style-name="T195"> </text:span><text:span text:style-name="T194">colchonete</text:span><text:span text:style-name="T215"> </text:span><text:span text:style-name="T194">deverá</text:span><text:span text:style-name="T239"> </text:span><text:span text:style-name="T194">dispor</text:span><text:span text:style-name="T239"> </text:span><text:span text:style-name="T194">de</text:span><text:span text:style-name="T260"> </text:span><text:span text:style-name="T194">1,5</text:span><text:span text:style-name="T261"> </text:span><text:span text:style-name="T262">m</text:span><text:span text:style-name="T219">2</text:span><text:span text:style-name="T263"> </text:span><text:span text:style-name="T194">de</text:span><text:span text:style-name="T204"> </text:span><text:span text:style-name="T194">espaço</text:span><text:span text:style-name="T239"> </text:span><text:span text:style-name="T195">livre;</text:span></text:p>
                    </text:list-item>
                    <text:list-item>
                      <text:p text:style-name="P159"><text:span text:style-name="T194">capacidade</text:span><text:span text:style-name="T217"> </text:span><text:span text:style-name="T194">total</text:span><text:span text:style-name="T215"> </text:span><text:span text:style-name="T194">do</text:span><text:span text:style-name="T232"> </text:span><text:span text:style-name="T194">dormitório</text:span><text:span text:style-name="T238"> </text:span><text:span text:style-name="T194">não</text:span><text:span text:style-name="T237"> </text:span><text:span text:style-name="T194">excederá</text:span><text:span text:style-name="T248"> </text:span><text:span text:style-name="T194">a</text:span><text:span text:style-name="T235"> </text:span><text:span text:style-name="T194">20</text:span><text:span text:style-name="T238"> </text:span><text:span text:style-name="T194">crianças</text:span><text:span text:style-name="T238"> </text:span><text:span text:style-name="T194">por</text:span><text:span text:style-name="T239"> </text:span><text:span text:style-name="T195">sala.</text:span></text:p>
                    </text:list-item>
                  </text:list>
                </text:list-item>
              </text:list>
            </text:list-item>
          </text:list>
        </text:list-item>
      </text:list>
      <text:p text:style-name="P160"/>
      <text:list text:continue-numbering="true" text:style-name="WWNum2">
        <text:list-item>
          <text:list>
            <text:list-item>
              <text:list>
                <text:list-item>
                  <text:p text:style-name="P161"><text:span text:style-name="T264">- </text:span><text:span text:style-name="T249">Banheiros Infantis:</text:span><text:span text:style-name="T265"> </text:span><text:span text:style-name="T249">Local destinado</text:span><text:span text:style-name="T266"> </text:span><text:span text:style-name="T249">à higienização</text:span><text:span text:style-name="T265"> </text:span><text:span text:style-name="T249">de uso exclusivo das crianças, acompanhadas do responsável, conforme as seguintes </text:span><text:span text:style-name="T254">prescrições:</text:span></text:p>
                  <text:list>
                    <text:list-item>
                      <text:p text:style-name="P162"><text:span text:style-name="T194">cada conjunto de salas ou de espaços destinados a atividades</text:span><text:span text:style-name="T197"> </text:span><text:span text:style-name="T194">infantis deve ter</text:span><text:span text:style-name="T197"> </text:span><text:span text:style-name="T194">banheiros próprios;</text:span></text:p>
                    </text:list-item>
                    <text:list-item>
                      <text:p text:style-name="P163"><text:span text:style-name="T194">é obrigatória a instalação de, pelo menos um sanitário, de uso exclusivo infantil, identificados com a inscrição masculino e feminino; a cada 20</text:span><text:span text:style-name="T197"> </text:span><text:span text:style-name="T194">crianças de 4 anos;</text:span></text:p>
                    </text:list-item>
                    <text:list-item>
                      <text:p text:style-name="P164"><text:span text:style-name="T194">a</text:span><text:span text:style-name="T267"> </text:span><text:span text:style-name="T194">bacia</text:span><text:span text:style-name="T239"> </text:span><text:span text:style-name="T194">sanitária</text:span><text:span text:style-name="T268"> </text:span><text:span text:style-name="T194">deve</text:span><text:span text:style-name="T232"> </text:span><text:span text:style-name="T194">ter</text:span><text:span text:style-name="T269"> </text:span><text:span text:style-name="T194">tamanho</text:span><text:span text:style-name="T234"> </text:span><text:span text:style-name="T194">reduzido</text:span><text:span text:style-name="T269"> </text:span><text:span text:style-name="T194">ou</text:span><text:span text:style-name="T212"> </text:span><text:span text:style-name="T194">assento</text:span><text:span text:style-name="T233"> </text:span><text:span text:style-name="T195">adaptador;</text:span></text:p>
                    </text:list-item>
                    <text:list-item>
                      <text:p text:style-name="P165"><text:span text:style-name="T194">lavatório</text:span><text:span text:style-name="T213"> </text:span><text:span text:style-name="T194">infantil</text:span><text:span text:style-name="T234"> </text:span><text:span text:style-name="T194">para</text:span><text:span text:style-name="T248"> </text:span><text:span text:style-name="T194">cada</text:span><text:span text:style-name="T248"> </text:span><text:span text:style-name="T194">conjunto</text:span><text:span text:style-name="T213"> </text:span><text:span text:style-name="T194">de</text:span><text:span text:style-name="T232"> </text:span><text:span text:style-name="T194">até</text:span><text:span text:style-name="T269"> </text:span><text:span text:style-name="T194">5</text:span><text:span text:style-name="T269"> </text:span><text:span text:style-name="T195">vasos;</text:span></text:p>
                    </text:list-item>
                    <text:list-item>
                      <text:p text:style-name="P166"><text:span text:style-name="T249">suportes</text:span><text:span text:style-name="T270"> </text:span><text:span text:style-name="T249">e</text:span><text:span text:style-name="T253"> </text:span><text:span text:style-name="T249">dispensers</text:span><text:span text:style-name="T271"> </text:span><text:span text:style-name="T249">acessíveis</text:span><text:span text:style-name="T272"> </text:span><text:span text:style-name="T249">às</text:span><text:span text:style-name="T273"> </text:span><text:span text:style-name="T254">crianças.</text:span></text:p>
                    </text:list-item>
                  </text:list>
                </text:list-item>
              </text:list>
            </text:list-item>
          </text:list>
        </text:list-item>
      </text:list>
      <text:p text:style-name="P102"/>
      <text:list text:continue-numbering="true" text:style-name="WWNum2">
        <text:list-item>
          <text:list>
            <text:list-item>
              <text:list>
                <text:list-item>
                  <text:p text:style-name="P167"><text:span text:style-name="T192">- </text:span><text:span text:style-name="T194">Copa Cozinha/Lactário: Área adjacente à cozinha destinada à pasteurização de alimentos, devendo contar com as seguintes instalações e equipamentos:</text:span></text:p>
                  <text:list>
                    <text:list-item>
                      <text:p text:style-name="P168"><text:span text:style-name="T194">pia</text:span><text:span text:style-name="T212"> </text:span><text:span text:style-name="T194">exclusiva</text:span><text:span text:style-name="T234"> </text:span><text:span text:style-name="T194">para</text:span><text:span text:style-name="T237"> </text:span><text:span text:style-name="T194">higiene</text:span><text:span text:style-name="T259"> </text:span><text:span text:style-name="T194">de</text:span><text:span text:style-name="T236"> </text:span><text:span text:style-name="T194">materiais</text:span><text:span text:style-name="T234"> </text:span><text:span text:style-name="T194">de</text:span><text:span text:style-name="T232"> </text:span><text:span text:style-name="T195">lactário;</text:span></text:p>
                    </text:list-item>
                    <text:list-item>
                      <text:p text:style-name="P169"><text:span text:style-name="T249">bancada</text:span><text:span text:style-name="T274"> </text:span><text:span text:style-name="T249">de</text:span><text:span text:style-name="T275"> </text:span><text:span text:style-name="T276">inox;</text:span></text:p>
                    </text:list-item>
                    <text:list-item>
                      <text:p text:style-name="P170"><text:span text:style-name="T194">geladeira</text:span><text:span text:style-name="T217"> </text:span><text:span text:style-name="T194">exclusiva</text:span><text:span text:style-name="T259"> </text:span><text:span text:style-name="T194">para</text:span><text:span text:style-name="T234"> </text:span><text:span text:style-name="T194">leite</text:span><text:span text:style-name="T232"> </text:span><text:span text:style-name="T194">materno,</text:span><text:span text:style-name="T234"> </text:span><text:span text:style-name="T194">isolada</text:span><text:span text:style-name="T234"> </text:span><text:span text:style-name="T194">de outras</text:span><text:span text:style-name="T248"> </text:span><text:span text:style-name="T195">áreas;</text:span></text:p>
                    </text:list-item>
                    <text:list-item>
                      <text:p text:style-name="P171"><text:span text:style-name="T194">dispositivos</text:span><text:span text:style-name="T234"> </text:span><text:span text:style-name="T194">de</text:span><text:span text:style-name="T212"> </text:span><text:span text:style-name="T194">água</text:span><text:span text:style-name="T214"> </text:span><text:span text:style-name="T194">fria</text:span><text:span text:style-name="T234"> </text:span><text:span text:style-name="T194">e</text:span><text:span text:style-name="T267"> </text:span><text:span text:style-name="T195">quente</text:span><text:span text:style-name="T277">.</text:span></text:p>
                    </text:list-item>
                  </text:list>
                </text:list-item>
              </text:list>
            </text:list-item>
          </text:list>
        </text:list-item>
      </text:list>
      <text:p text:style-name="P106"/>
      <text:list text:continue-numbering="true" text:style-name="WWNum2">
        <text:list-item>
          <text:list>
            <text:list-item>
              <text:list>
                <text:list-item>
                  <text:p text:style-name="P172"><text:span text:style-name="T192">-</text:span><text:span text:style-name="T230"> </text:span><text:span text:style-name="T194">Refeitório:</text:span><text:span text:style-name="T261"> </text:span><text:span text:style-name="T194">Sala</text:span><text:span text:style-name="T236"> </text:span><text:span text:style-name="T194">de</text:span><text:span text:style-name="T195"> </text:span><text:span text:style-name="T194">alimentação</text:span><text:span text:style-name="T207"> </text:span><text:span text:style-name="T194">instalada,</text:span><text:span text:style-name="T278"> </text:span><text:span text:style-name="T194">obrigatoriamente,</text:span><text:span text:style-name="T212"> </text:span><text:span text:style-name="T258">com:</text:span></text:p>
                  <text:list>
                    <text:list-item>
                      <text:p text:style-name="P173"><text:span text:style-name="T194">ventilação</text:span><text:span text:style-name="T236"> </text:span><text:span text:style-name="T194">e</text:span><text:span text:style-name="T279"> </text:span><text:span text:style-name="T194">iluminação</text:span><text:span text:style-name="T248"> </text:span><text:span text:style-name="T195">natural;</text:span></text:p>
                    </text:list-item>
                    <text:list-item>
                      <text:p text:style-name="P174"><text:span text:style-name="T194">mesas</text:span><text:span text:style-name="T239"> </text:span><text:span text:style-name="T194">e</text:span><text:span text:style-name="T280"> </text:span><text:span text:style-name="T194">cadeiras</text:span><text:span text:style-name="T232"> </text:span><text:span text:style-name="T194">de</text:span><text:span text:style-name="T279"> </text:span><text:span text:style-name="T194">plástico</text:span><text:span text:style-name="T237"> </text:span><text:span text:style-name="T194">ou</text:span><text:span text:style-name="T195"> </text:span><text:span text:style-name="T194">madeira</text:span><text:span text:style-name="T233"> </text:span><text:span text:style-name="T195">polida;</text:span></text:p>
                    </text:list-item>
                    <text:list-item>
                      <text:p text:style-name="P175"><text:span text:style-name="T194">quantitativo</text:span><text:span text:style-name="T278"> </text:span><text:span text:style-name="T194">de mobiliário correspondente a 1 mesa de refeições para cada 1O crianças de 2 a 5 anos;</text:span></text:p>
                    </text:list-item>
                    <text:list-item>
                      <text:p text:style-name="P176"><text:span text:style-name="T194">piso</text:span><text:span text:style-name="T217"> </text:span><text:span text:style-name="T194">de</text:span><text:span text:style-name="T212"> </text:span><text:span text:style-name="T194">material</text:span><text:span text:style-name="T214"> </text:span><text:span text:style-name="T194">de</text:span><text:span text:style-name="T204"> </text:span><text:span text:style-name="T194">fácil</text:span><text:span text:style-name="T248"> </text:span><text:span text:style-name="T194">limpeza,</text:span><text:span text:style-name="T217"> </text:span><text:span text:style-name="T194">não </text:span><text:span text:style-name="T195">absorventes.</text:span></text:p>
                    </text:list-item>
                  </text:list>
                </text:list-item>
              </text:list>
            </text:list-item>
          </text:list>
        </text:list-item>
      </text:list>
      <text:p text:style-name="P160"/>
      <text:list text:continue-numbering="true" text:style-name="WWNum2">
        <text:list-item>
          <text:list>
            <text:list-item>
              <text:list>
                <text:list-item>
                  <text:p text:style-name="P177"><text:span text:style-name="T192">- </text:span><text:span text:style-name="T194">Lavanderia: Local totalmente separado do ambiente das crianças, destinado à higienização de itens por elas utilizados, devendo contar</text:span><text:span text:style-name="T197"> </text:span><text:span text:style-name="T194">com os seguintes equipamentos:</text:span></text:p>
                  <text:list>
                    <text:list-item>
                      <text:p text:style-name="P178"><text:span text:style-name="T194">tanques,</text:span><text:span text:style-name="T281"> </text:span><text:span text:style-name="T194">máquina</text:span><text:span text:style-name="T217"> </text:span><text:span text:style-name="T194">de</text:span><text:span text:style-name="T237"> </text:span><text:span text:style-name="T194">lavar</text:span><text:span text:style-name="T269"> </text:span><text:span text:style-name="T194">e/ou</text:span><text:span text:style-name="T233"> </text:span><text:span text:style-name="T194">tanques</text:span><text:span text:style-name="T282"> </text:span><text:span text:style-name="T194">de</text:span><text:span text:style-name="T237"> </text:span><text:span text:style-name="T195">tratamento;</text:span></text:p>
                    </text:list-item>
                    <text:list-item>
                      <text:p text:style-name="P179"><text:span text:style-name="T194">bancada</text:span><text:span text:style-name="T237"> </text:span><text:span text:style-name="T194">para</text:span><text:span text:style-name="T204"> </text:span><text:span text:style-name="T194">dobrar</text:span><text:span text:style-name="T236"> </text:span><text:span text:style-name="T195">roupas;</text:span></text:p>
                    </text:list-item>
                  </text:list>
                </text:list-item>
              </text:list>
            </text:list-item>
          </text:list>
        </text:list-item>
      </text:list>
      <text:p text:style-name="P180"><draw:frame draw:style-name="fr7" draw:name="Image 97" text:anchor-type="char" svg:x="1.2799in" svg:y="0.0693in" svg:width="5.6827in" svg:height="0.0839in" draw:z-index="67"><draw:image xlink:href="Pictures/10000001000006B10000001B900D6611.png" xlink:type="simple" xlink:show="embed" xlink:actuate="onLoad" draw:mime-type="image/png"/></draw:frame></text:p>
      <text:p text:style-name="P181"/>
      <text:p text:style-name="P182"/>
      <text:p text:style-name="P183"><draw:frame draw:style-name="fr3" draw:name="Image 100" text:anchor-type="as-char" svg:width="5.65in" svg:height="0.0626in" draw:z-index="474"><draw:image xlink:href="Pictures/100000000000061200000014230BE24C.png" xlink:type="simple" xlink:show="embed" xlink:actuate="onLoad" draw:mime-type="image/png"/></draw:frame></text:p>
      <text:list text:continue-numbering="true" text:style-name="WWNum2">
        <text:list-item>
          <text:list>
            <text:list-item>
              <text:list>
                <text:list-item>
                  <text:list>
                    <text:list-item>
                      <text:p text:style-name="P184"><text:span text:style-name="T249">local</text:span><text:span text:style-name="T283"> </text:span><text:span text:style-name="T249">para</text:span><text:span text:style-name="T284"> </text:span><text:span text:style-name="T254">secagem.</text:span></text:p>
                    </text:list-item>
                  </text:list>
                </text:list-item>
              </text:list>
            </text:list-item>
          </text:list>
        </text:list-item>
      </text:list>
      <text:p text:style-name="P160"/>
      <text:list text:continue-numbering="true" text:style-name="WWNum2">
        <text:list-item>
          <text:list>
            <text:list-item>
              <text:list>
                <text:list-item>
                  <text:p text:style-name="P185"><text:span text:style-name="T192">-</text:span><text:span text:style-name="T193"> </text:span><text:span text:style-name="T194">Almoxarifado:</text:span><text:span text:style-name="T197"> </text:span><text:span text:style-name="T194">Local</text:span><text:span text:style-name="T197"> </text:span><text:span text:style-name="T194">destinado</text:span><text:span text:style-name="T197"> </text:span><text:span text:style-name="T194">à</text:span><text:span text:style-name="T255"> </text:span><text:span text:style-name="T194">guarda</text:span><text:span text:style-name="T197"> </text:span><text:span text:style-name="T194">de</text:span><text:span text:style-name="T240"> </text:span><text:span text:style-name="T194">material</text:span><text:span text:style-name="T197"> </text:span><text:span text:style-name="T194">escolar,</text:span><text:span text:style-name="T197"> </text:span><text:span text:style-name="T194">de limpeza e alimentos não perecíveis, com prateleiras e portas trancáveis, sendo vedado:</text:span></text:p>
                  <text:list>
                    <text:list-item>
                      <text:p text:style-name="P186"><text:span text:style-name="T218">o</text:span><text:span text:style-name="T285"> </text:span><text:span text:style-name="T194">acesso</text:span><text:span text:style-name="T267"> </text:span><text:span text:style-name="T194">e</text:span><text:span text:style-name="T286"> </text:span><text:span text:style-name="T194">presença</text:span><text:span text:style-name="T195"> </text:span><text:span text:style-name="T194">de</text:span><text:span text:style-name="T260"> </text:span><text:span text:style-name="T195">crianças;</text:span></text:p>
                    </text:list-item>
                    <text:list-item>
                      <text:p text:style-name="P187"><text:span text:style-name="T218">o</text:span><text:span text:style-name="T287"> </text:span><text:span text:style-name="T194">armazenamento</text:span><text:span text:style-name="T261"> </text:span><text:span text:style-name="T194">de</text:span><text:span text:style-name="T233"> </text:span><text:span text:style-name="T194">materiais</text:span><text:span text:style-name="T288"> </text:span><text:span text:style-name="T194">diretamente</text:span><text:span text:style-name="T213"> </text:span><text:span text:style-name="T194">no</text:span><text:span text:style-name="T237"> </text:span><text:span text:style-name="T195">chão;</text:span></text:p>
                    </text:list-item>
                    <text:list-item>
                      <text:p text:style-name="P188"><text:span text:style-name="T194">a</text:span><text:span text:style-name="T197"> </text:span><text:span text:style-name="T194">utilização</text:span><text:span text:style-name="T197"> </text:span><text:span text:style-name="T194">de</text:span><text:span text:style-name="T197"> </text:span><text:span text:style-name="T194">produtos</text:span><text:span text:style-name="T197"> </text:span><text:span text:style-name="T194">nocivos</text:span><text:span text:style-name="T197"> </text:span><text:span text:style-name="T194">ou</text:span><text:span text:style-name="T197"> </text:span><text:span text:style-name="T194">venenosos</text:span><text:span text:style-name="T197"> </text:span><text:span text:style-name="T194">para</text:span><text:span text:style-name="T197"> </text:span><text:span text:style-name="T194">controle</text:span><text:span text:style-name="T197"> </text:span><text:span text:style-name="T194">de fauna sinantrópica;</text:span></text:p>
                    </text:list-item>
                    <text:list-item>
                      <text:p text:style-name="P189"><text:span text:style-name="T194">manuseio</text:span><text:span text:style-name="T207"> </text:span><text:span text:style-name="T194">de materiais sem a utilização de equipamento</text:span><text:span text:style-name="T208"> </text:span><text:span text:style-name="T194">de proteção </text:span><text:span text:style-name="T195">adequada.</text:span></text:p>
                    </text:list-item>
                  </text:list>
                </text:list-item>
              </text:list>
            </text:list-item>
          </text:list>
        </text:list-item>
      </text:list>
      <text:p text:style-name="P114"/>
      <text:list text:continue-numbering="true" text:style-name="WWNum2">
        <text:list-item>
          <text:list>
            <text:list-item>
              <text:list>
                <text:list-item>
                  <text:p text:style-name="P190"><text:span text:style-name="T264">- </text:span><text:span text:style-name="T249">Sala</text:span><text:span text:style-name="T289"> </text:span><text:span text:style-name="T249">de</text:span><text:span text:style-name="T290"> </text:span><text:span text:style-name="T249">Professores:</text:span><text:span text:style-name="T265"> </text:span><text:span text:style-name="T249">Espaço</text:span><text:span text:style-name="T291"> </text:span><text:span text:style-name="T249">destinado</text:span><text:span text:style-name="T271"> </text:span><text:span text:style-name="T249">à</text:span><text:span text:style-name="T273"> </text:span><text:span text:style-name="T249">preparação</text:span><text:span text:style-name="T292"> </text:span><text:span text:style-name="T249">de atividades e repouso de voz, devendo contar:</text:span></text:p>
                  <text:list>
                    <text:list-item>
                      <text:p text:style-name="P191"><text:span text:style-name="T194">área mínima</text:span><text:span text:style-name="T215"> </text:span><text:span text:style-name="T194">de</text:span><text:span text:style-name="T195"> </text:span><text:span text:style-name="T192">6</text:span><text:span text:style-name="T293"> </text:span><text:span text:style-name="T218">m</text:span><text:span text:style-name="T294">2</text:span><text:span text:style-name="T192">,</text:span><text:span text:style-name="T295"> </text:span><text:span text:style-name="T194">para</text:span><text:span text:style-name="T239"> </text:span><text:span text:style-name="T194">cada</text:span><text:span text:style-name="T232"> </text:span><text:span text:style-name="T194">5</text:span><text:span text:style-name="T215"> </text:span><text:span text:style-name="T194">funcionários</text:span><text:span text:style-name="T234"> </text:span><text:span text:style-name="T194">de</text:span><text:span text:style-name="T195"> apoio;</text:span></text:p>
                    </text:list-item>
                    <text:list-item>
                      <text:p text:style-name="P192"><text:span text:style-name="T194">armário</text:span><text:span text:style-name="T233"> </text:span><text:span text:style-name="T194">para</text:span><text:span text:style-name="T248"> </text:span><text:span text:style-name="T194">guarda</text:span><text:span text:style-name="T282"> </text:span><text:span text:style-name="T194">de</text:span><text:span text:style-name="T232"> </text:span><text:span text:style-name="T194">utensílios</text:span><text:span text:style-name="T282"> </text:span><text:span text:style-name="T194">e</text:span><text:span text:style-name="T195"> </text:span><text:span text:style-name="T194">materiais</text:span><text:span text:style-name="T259"> </text:span><text:span text:style-name="T194">dos</text:span><text:span text:style-name="T248"> </text:span><text:span text:style-name="T195">funcionários;</text:span></text:p>
                    </text:list-item>
                    <text:list-item>
                      <text:p text:style-name="P193"><text:span text:style-name="T194">mesa</text:span><text:span text:style-name="T238"> </text:span><text:span text:style-name="T194">para</text:span><text:span text:style-name="T215"> </text:span><text:span text:style-name="T194">reuniões</text:span><text:span text:style-name="T215"> </text:span><text:span text:style-name="T194">e</text:span><text:span text:style-name="T195"> </text:span><text:span text:style-name="T194">planejamento,</text:span><text:span text:style-name="T288"> </text:span><text:span text:style-name="T194">coletivo</text:span><text:span text:style-name="T269"> </text:span><text:span text:style-name="T194">ou</text:span><text:span text:style-name="T248"> </text:span><text:span text:style-name="T195">individual.</text:span></text:p>
                    </text:list-item>
                  </text:list>
                </text:list-item>
              </text:list>
            </text:list-item>
          </text:list>
        </text:list-item>
      </text:list>
      <text:p text:style-name="P106"/>
      <text:list xml:id="list170753216666309" text:continue-numbering="true" text:style-name="WWNum2">
        <text:list-item>
          <text:list>
            <text:list-item>
              <text:list>
                <text:list-item>
                  <text:p text:style-name="P194"><text:span text:style-name="T296">-</text:span><text:span text:style-name="T297"> </text:span><text:span text:style-name="T194">Administração/Secretaria:</text:span><text:span text:style-name="T197"> </text:span><text:span text:style-name="T194">Área</text:span><text:span text:style-name="T197"> </text:span><text:span text:style-name="T194">para</text:span><text:span text:style-name="T197"> </text:span><text:span text:style-name="T194">recepção</text:span><text:span text:style-name="T197"> </text:span><text:span text:style-name="T194">de</text:span><text:span text:style-name="T197"> </text:span><text:span text:style-name="T194">pais,</text:span><text:span text:style-name="T197"> </text:span><text:span text:style-name="T194">devendo contar com:</text:span></text:p>
                  <text:list>
                    <text:list-item>
                      <text:p text:style-name="P195"><text:span text:style-name="T194">dependência</text:span><text:span text:style-name="T238"> </text:span><text:span text:style-name="T194">para</text:span><text:span text:style-name="T195"> </text:span><text:span text:style-name="T194">atendimento</text:span><text:span text:style-name="T238"> </text:span><text:span text:style-name="T195">individual;</text:span></text:p>
                    </text:list-item>
                    <text:list-item>
                      <text:p text:style-name="P196"><text:span text:style-name="T195">equipamento</text:span><text:span text:style-name="T298"><text:tab/></text:span><text:span text:style-name="T258">para</text:span><text:span text:style-name="T298"><text:tab/></text:span><text:span text:style-name="T195">registro</text:span><text:span text:style-name="T298"><text:tab/></text:span><text:span text:style-name="T194">e</text:span><text:span text:style-name="T198"> </text:span><text:span text:style-name="T194">arquivo</text:span><text:span text:style-name="T298"><text:tab/></text:span><text:span text:style-name="T194">dos</text:span><text:span text:style-name="T198"> </text:span><text:span text:style-name="T194">atendimentos</text:span><text:span text:style-name="T298"><text:tab/></text:span><text:span text:style-name="T299">e </text:span><text:span text:style-name="T194">informações de cada criança;</text:span></text:p>
                    </text:list-item>
                    <text:list-item>
                      <text:p text:style-name="P197"><text:span text:style-name="T194">sala</text:span><text:span text:style-name="T198"> </text:span><text:span text:style-name="T194">de</text:span><text:span text:style-name="T300"> </text:span><text:span text:style-name="T194">diretoria</text:span><text:span text:style-name="T198"> </text:span><text:span text:style-name="T194">e</text:span><text:span text:style-name="T300"> </text:span><text:span text:style-name="T194">sala</text:span><text:span text:style-name="T198"> </text:span><text:span text:style-name="T194">de</text:span><text:span text:style-name="T301"> </text:span><text:span text:style-name="T194">pessoal,</text:span><text:span text:style-name="T198"> </text:span><text:span text:style-name="T194">de</text:span><text:span text:style-name="T302"> </text:span><text:span text:style-name="T194">acordo</text:span><text:span text:style-name="T198"> </text:span><text:span text:style-name="T194">com</text:span><text:span text:style-name="T303"> </text:span><text:span text:style-name="T194">porte</text:span><text:span text:style-name="T304"> </text:span><text:span text:style-name="T194">da </text:span><text:span text:style-name="T195">instituição.</text:span></text:p>
                    </text:list-item>
                  </text:list>
                </text:list-item>
              </text:list>
            </text:list-item>
          </text:list>
        </text:list-item>
      </text:list>
      <text:p text:style-name="P198"><text:span text:style-name="T194">Art. 205-F</text:span><text:span text:style-name="T305">. </text:span><text:span text:style-name="T194">Todos </text:span><text:span text:style-name="T192">os </text:span><text:span text:style-name="T194">projetos de construção ou reforma de creches deverão apresentar:</text:span></text:p>
      <text:list text:style-name="WWNum3">
        <text:list-item>
          <text:p text:style-name="P199"><text:span text:style-name="T194">memorial</text:span><text:span text:style-name="T281"> </text:span><text:span text:style-name="T194">descritivo</text:span><text:span text:style-name="T234"> </text:span><text:span text:style-name="T194">detalhando</text:span><text:span text:style-name="T269"> </text:span><text:span text:style-name="T192">os</text:span><text:span text:style-name="T306"> </text:span><text:span text:style-name="T194">ambientes</text:span><text:span text:style-name="T248"> </text:span><text:span text:style-name="T194">e</text:span><text:span text:style-name="T258"> </text:span><text:span text:style-name="T194">suas</text:span><text:span text:style-name="T238"> </text:span><text:span text:style-name="T195">dimensões;</text:span></text:p>
        </text:list-item>
        <text:list-item>
          <text:p text:style-name="P200"><text:span text:style-name="T194">planta</text:span><text:span text:style-name="T197"> </text:span><text:span text:style-name="T194">baixa,</text:span><text:span text:style-name="T197"> </text:span><text:span text:style-name="T194">planta</text:span><text:span text:style-name="T197"> </text:span><text:span text:style-name="T194">de</text:span><text:span text:style-name="T197"> </text:span><text:span text:style-name="T194">cobertura,</text:span><text:span text:style-name="T304"> </text:span><text:span text:style-name="T194">cortes,</text:span><text:span text:style-name="T197"> </text:span><text:span text:style-name="T194">fachadas</text:span><text:span text:style-name="T197"> </text:span><text:span text:style-name="T194">e</text:span><text:span text:style-name="T197"> </text:span><text:span text:style-name="T194">layout</text:span><text:span text:style-name="T197"> </text:span><text:span text:style-name="T194">de</text:span><text:span text:style-name="T197"> </text:span><text:span text:style-name="T195">mobiliário;</text:span></text:p>
        </text:list-item>
        <text:list-item>
          <text:p text:style-name="P201"><text:span text:style-name="T194">memorial</text:span><text:span text:style-name="T197"> </text:span><text:span text:style-name="T194">comprovando</text:span><text:span text:style-name="T197"> </text:span><text:span text:style-name="T205">o</text:span><text:span text:style-name="T307"> </text:span><text:span text:style-name="T194">atendimento</text:span><text:span text:style-name="T199"> </text:span><text:span text:style-name="T194">aos</text:span><text:span text:style-name="T225"> </text:span><text:span text:style-name="T194">requisitos</text:span><text:span text:style-name="T197"> </text:span><text:span text:style-name="T194">desta</text:span><text:span text:style-name="T199"> </text:span><text:span text:style-name="T194">Lei</text:span><text:span text:style-name="T242"> </text:span><text:span text:style-name="T194">e à legislação vigente.</text:span></text:p>
        </text:list-item>
      </text:list>
      <text:p text:style-name="P202"><text:span text:style-name="T194">Art. 205-G. </text:span><text:span text:style-name="T192">Os </text:span><text:span text:style-name="T194">materiais empregados na construção e acabamento dos ambientes</text:span><text:span text:style-name="T197"> </text:span><text:span text:style-name="T194">internos</text:span><text:span text:style-name="T197"> </text:span><text:span text:style-name="T194">e</text:span><text:span text:style-name="T197"> </text:span><text:span text:style-name="T194">externos</text:span><text:span text:style-name="T197"> </text:span><text:span text:style-name="T194">deverão</text:span><text:span text:style-name="T197"> </text:span><text:span text:style-name="T194">priorizar</text:span><text:span text:style-name="T197"> </text:span><text:span text:style-name="T194">durabilidade, segurança e facilidade de limpeza, recomendando-se:</text:span></text:p>
      <text:list text:continue-numbering="true" text:style-name="WWNum3">
        <text:list-item>
          <text:list>
            <text:list-item>
              <text:p text:style-name="P203"><text:span text:style-name="T192">-</text:span><text:span text:style-name="T308"> </text:span><text:span text:style-name="T195">Paredes:</text:span></text:p>
              <text:list>
                <text:list-item>
                  <text:p text:style-name="P204"><text:span text:style-name="T194">alvenaria</text:span><text:span text:style-name="T225"> </text:span><text:span text:style-name="T194">de</text:span><text:span text:style-name="T216"> </text:span><text:span text:style-name="T194">tijolo</text:span><text:span text:style-name="T221"> </text:span><text:span text:style-name="T194">ou</text:span><text:span text:style-name="T216"> </text:span><text:span text:style-name="T194">bloco</text:span><text:span text:style-name="T278"> </text:span><text:span text:style-name="T195">cerâmico;</text:span></text:p>
                </text:list-item>
                <text:list-item>
                  <text:p text:style-name="P205"><text:span text:style-name="T194">pintura</text:span><text:span text:style-name="T197"> </text:span><text:span text:style-name="T194">acrílica</text:span><text:span text:style-name="T309"> </text:span><text:span text:style-name="T194">lavável</text:span><text:span text:style-name="T225"> </text:span><text:span text:style-name="T194">ou azulejo</text:span><text:span text:style-name="T309"> </text:span><text:span text:style-name="T194">até 1,50 m de altura nas áreas de atividade e banheiros;</text:span></text:p>
                </text:list-item>
                <text:list-item>
                  <text:p text:style-name="P206"><draw:frame draw:style-name="fr8" draw:name="Image 101" text:anchor-type="char" svg:x="1.2799in" svg:y="0.1016in" svg:width="5.7083in" svg:height="0.1043in" draw:z-index="17"><draw:image xlink:href="Pictures/10000001000006B1000000218C5F0393.png" xlink:type="simple" xlink:show="embed" xlink:actuate="onLoad" draw:mime-type="image/png"/></draw:frame><text:span text:style-name="T194">superfícies</text:span><text:span text:style-name="T237"> </text:span><text:span text:style-name="T194">lisas,</text:span><text:span text:style-name="T239"> </text:span><text:span text:style-name="T194">sem</text:span><text:span text:style-name="T232"> </text:span><text:span text:style-name="T194">imperfeições</text:span><text:span text:style-name="T269"> </text:span><text:span text:style-name="T194">ou</text:span><text:span text:style-name="T204"> </text:span><text:span text:style-name="T194">arestas</text:span><text:span text:style-name="T232"> </text:span><text:span text:style-name="T195">cortantes;</text:span></text:p>
                </text:list-item>
              </text:list>
            </text:list-item>
          </text:list>
        </text:list-item>
      </text:list>
      <text:p text:style-name="P207"/>
      <text:p text:style-name="P182"/>
      <text:p text:style-name="P208"><draw:frame draw:style-name="fr3" draw:name="Image 102" text:anchor-type="as-char" svg:width="5.5799in" svg:height="0.0161in" draw:z-index="475"><draw:image xlink:href="Pictures/10000000000006120000000277043464.png" xlink:type="simple" xlink:show="embed" xlink:actuate="onLoad" draw:mime-type="image/png"/></draw:frame></text:p>
      <text:list text:continue-numbering="true" text:style-name="WWNum3">
        <text:list-item>
          <text:list>
            <text:list-item>
              <text:list>
                <text:list-item>
                  <text:p text:style-name="P209"><text:span text:style-name="T194">pintura</text:span><text:span text:style-name="T301"> </text:span><text:span text:style-name="T194">externa</text:span><text:span text:style-name="T310"> </text:span><text:span text:style-name="T194">e</text:span><text:span text:style-name="T197"> </text:span><text:span text:style-name="T194">interna</text:span><text:span text:style-name="T311"> </text:span><text:span text:style-name="T192">com</text:span><text:span text:style-name="T193"> </text:span><text:span text:style-name="T194">tinta</text:span><text:span text:style-name="T197"> </text:span><text:span text:style-name="T194">atóxica,</text:span><text:span text:style-name="T197"> </text:span><text:span text:style-name="T194">anti-mofo,</text:span><text:span text:style-name="T304"> </text:span><text:span text:style-name="T194">em</text:span><text:span text:style-name="T304"> </text:span><text:span text:style-name="T194">cores claras e, preferencialmente, dupla demão;</text:span></text:p>
                </text:list-item>
                <text:list-item>
                  <text:p text:style-name="P210"><text:span text:style-name="T194">utilização</text:span><text:span text:style-name="T311"> </text:span><text:span text:style-name="T194">de</text:span><text:span text:style-name="T197"> </text:span><text:span text:style-name="T194">cerâmica</text:span><text:span text:style-name="T198"> </text:span><text:span text:style-name="T194">ou</text:span><text:span text:style-name="T197"> </text:span><text:span text:style-name="T194">revestimento</text:span><text:span text:style-name="T198"> </text:span><text:span text:style-name="T194">impermeável</text:span><text:span text:style-name="T198"> </text:span><text:span text:style-name="T194">em</text:span><text:span text:style-name="T197"> </text:span><text:span text:style-name="T194">toda</text:span><text:span text:style-name="T197"> </text:span><text:span text:style-name="T194">a extensão do pé-direito em lactários e cozinhas</text:span><text:span text:style-name="T312">.</text:span></text:p>
                </text:list-item>
              </text:list>
            </text:list-item>
          </text:list>
        </text:list-item>
      </text:list>
      <text:p text:style-name="P211"/>
      <text:list text:continue-numbering="true" text:style-name="WWNum3">
        <text:list-item>
          <text:list>
            <text:list-item>
              <text:p text:style-name="P212"><text:span text:style-name="T264">-</text:span><text:span text:style-name="T313"> </text:span><text:span text:style-name="T254">Pisos:</text:span></text:p>
              <text:list>
                <text:list-item>
                  <text:p text:style-name="P213"><text:span text:style-name="T194">pisos</text:span><text:span text:style-name="T197"> </text:span><text:span text:style-name="T194">cerâmicos</text:span><text:span text:style-name="T197"> </text:span><text:span text:style-name="T194">antiderrapantes</text:span><text:span text:style-name="T243"> </text:span><text:span text:style-name="T192">com</text:span><text:span text:style-name="T193"> </text:span><text:span text:style-name="T194">rejuntes</text:span><text:span text:style-name="T197"> </text:span><text:span text:style-name="T194">fechados</text:span><text:span text:style-name="T197"> </text:span><text:span text:style-name="T194">em</text:span><text:span text:style-name="T197"> </text:span><text:span text:style-name="T194">salas, corredores, refeitório e sanitários;</text:span></text:p>
                </text:list-item>
                <text:list-item>
                  <text:p text:style-name="P214"><text:span text:style-name="T194">piso</text:span><text:span text:style-name="T198"> </text:span><text:span text:style-name="T194">vinílico</text:span><text:span text:style-name="T198"> </text:span><text:span text:style-name="T194">sanitário</text:span><text:span text:style-name="T198"> </text:span><text:span text:style-name="T194">ou</text:span><text:span text:style-name="T198"> </text:span><text:span text:style-name="T194">material</text:span><text:span text:style-name="T198"> </text:span><text:span text:style-name="T194">emborrachado</text:span><text:span text:style-name="T198"> </text:span><text:span text:style-name="T194">atóxico,</text:span><text:span text:style-name="T198"> </text:span><text:span text:style-name="T194">nos </text:span><text:span text:style-name="T195">dormitórios;</text:span></text:p>
                </text:list-item>
                <text:list-item>
                  <text:p text:style-name="P215"><text:span text:style-name="T194">piso</text:span><text:span text:style-name="T197"> </text:span><text:span text:style-name="T194">cimentado</text:span><text:span text:style-name="T197"> </text:span><text:span text:style-name="T194">ou</text:span><text:span text:style-name="T197"> </text:span><text:span text:style-name="T194">ladrilho</text:span><text:span text:style-name="T197"> </text:span><text:span text:style-name="T194">antiderrapante</text:span><text:span text:style-name="T200"> </text:span><text:span text:style-name="T194">e</text:span><text:span text:style-name="T240"> </text:span><text:span text:style-name="T194">permeável,</text:span><text:span text:style-name="T197"> </text:span><text:span text:style-name="T194">nas</text:span><text:span text:style-name="T197"> </text:span><text:span text:style-name="T194">áreas </text:span><text:span text:style-name="T195">externas;</text:span></text:p>
                </text:list-item>
                <text:list-item>
                  <text:p text:style-name="P216"><text:span text:style-name="T194">todos </text:span><text:span text:style-name="T192">os </text:span><text:span text:style-name="T194">pisos devem ser facilmente</text:span><text:span text:style-name="T207"> </text:span><text:span text:style-name="T194">laváveis</text:span><text:span text:style-name="T208"> </text:span><text:span text:style-name="T194">e estar</text:span><text:span text:style-name="T278"> </text:span><text:span text:style-name="T194">nivelados,</text:span><text:span text:style-name="T208"> </text:span><text:span text:style-name="T194">sem trincas ou irregularidades.</text:span></text:p>
                </text:list-item>
              </text:list>
            </text:list-item>
            <text:list-item>
              <text:p text:style-name="P217"><text:span text:style-name="T192">-</text:span><text:span text:style-name="T314"> </text:span><text:span text:style-name="T194">Tetos</text:span><text:span text:style-name="T217"> </text:span><text:span text:style-name="T194">e </text:span><text:span text:style-name="T195">Forros:</text:span></text:p>
              <text:list>
                <text:list-item>
                  <text:p text:style-name="P218"><text:span text:style-name="T194">estruturação contínua, </text:span><text:span text:style-name="T192">com </text:span><text:span text:style-name="T194">utilização de material leve (gesso ou PVC) ou laje aparente;</text:span></text:p>
                </text:list-item>
                <text:list-item>
                  <text:p text:style-name="P219"><text:span text:style-name="T194">acabamento</text:span><text:span text:style-name="T269"> </text:span><text:span text:style-name="T194">liso</text:span><text:span text:style-name="T238"> </text:span><text:span text:style-name="T194">e</text:span><text:span text:style-name="T195"> </text:span><text:span text:style-name="T194">pintura</text:span><text:span text:style-name="T259"> </text:span><text:span text:style-name="T195">clara;</text:span></text:p>
                </text:list-item>
                <text:list-item>
                  <text:p text:style-name="P220"><text:span text:style-name="T194">pé-direito</text:span><text:span text:style-name="T242"> </text:span><text:span text:style-name="T194">livre,</text:span><text:span text:style-name="T207"> </text:span><text:span text:style-name="T194">mínimo</text:span><text:span text:style-name="T225"> </text:span><text:span text:style-name="T194">de</text:span><text:span text:style-name="T282"> </text:span><text:span text:style-name="T194">3,0</text:span><text:span text:style-name="T200"> </text:span><text:span text:style-name="T192">m</text:span><text:span text:style-name="T315"> </text:span><text:span text:style-name="T194">nas</text:span><text:span text:style-name="T261"> </text:span><text:span text:style-name="T194">salas</text:span><text:span text:style-name="T221"> </text:span><text:span text:style-name="T194">de</text:span><text:span text:style-name="T213"> </text:span><text:span text:style-name="T194">atividades,</text:span><text:span text:style-name="T226"> </text:span><text:span text:style-name="T194">e</text:span><text:span text:style-name="T259"> </text:span><text:span text:style-name="T195">minímo</text:span></text:p>
                </text:list-item>
              </text:list>
            </text:list-item>
          </text:list>
        </text:list-item>
      </text:list>
      <text:p text:style-name="P221"><text:span text:style-name="T316">2,</text:span><text:span text:style-name="T317"> </text:span><text:span text:style-name="T316">7</text:span><text:span text:style-name="T318"> </text:span><text:span text:style-name="T192">m</text:span><text:span text:style-name="T319"> </text:span><text:span text:style-name="T194">nos</text:span><text:span text:style-name="T259"> </text:span><text:span text:style-name="T195">banheiros;</text:span></text:p>
      <text:list text:continue-numbering="true" text:style-name="WWNum3">
        <text:list-item>
          <text:list>
            <text:list-item>
              <text:list>
                <text:list-item>
                  <text:p text:style-name="P222"><text:span text:style-name="T194">forros suspensos podem ser utilizados para passagem de</text:span><text:span text:style-name="T195"> </text:span><text:span text:style-name="T194">instalações elétricas e hidrossanitárias, desde que garantam altura mínima para </text:span><text:span text:style-name="T195">segurança.</text:span></text:p>
                </text:list-item>
              </text:list>
            </text:list-item>
          </text:list>
        </text:list-item>
      </text:list>
      <text:p text:style-name="P223"/>
      <text:list text:continue-numbering="true" text:style-name="WWNum3">
        <text:list-item>
          <text:list>
            <text:list-item>
              <text:p text:style-name="P224"><text:span text:style-name="T192">-</text:span><text:span text:style-name="T320"> </text:span><text:span text:style-name="T195">Pintura:</text:span></text:p>
              <text:list>
                <text:list-item>
                  <text:p text:style-name="P225"><text:span text:style-name="T194">utilizar</text:span><text:span text:style-name="T197"> </text:span><text:span text:style-name="T194">tinta</text:span><text:span text:style-name="T243"> </text:span><text:span text:style-name="T194">de</text:span><text:span text:style-name="T206"> </text:span><text:span text:style-name="T194">base</text:span><text:span text:style-name="T200"> </text:span><text:span text:style-name="T194">aquosa</text:span><text:span text:style-name="T197"> </text:span><text:span text:style-name="T194">e</text:span><text:span text:style-name="T203"> </text:span><text:span text:style-name="T194">atóxicas</text:span><text:span text:style-name="T197"> </text:span><text:span text:style-name="T194">sem</text:span><text:span text:style-name="T321"> </text:span><text:span text:style-name="T194">compostos</text:span><text:span text:style-name="T197"> </text:span><text:span text:style-name="T194">orgânicos voláteis (COV) nocivos;</text:span></text:p>
                </text:list-item>
                <text:list-item>
                  <text:p text:style-name="P226"><text:span text:style-name="T194">preferir</text:span><text:span text:style-name="T208"> </text:span><text:span text:style-name="T194">cores</text:span><text:span text:style-name="T215"> </text:span><text:span text:style-name="T195">suaves;</text:span></text:p>
                </text:list-item>
                <text:list-item>
                  <text:p text:style-name="P227"><text:span text:style-name="T194">realizar</text:span><text:span text:style-name="T322"> </text:span><text:span text:style-name="T194">manutenção</text:span><text:span text:style-name="T198"> </text:span><text:span text:style-name="T194">periódica</text:span><text:span text:style-name="T198"> </text:span><text:span text:style-name="T194">para</text:span><text:span text:style-name="T198"> </text:span><text:span text:style-name="T194">evitar</text:span><text:span text:style-name="T198"> </text:span><text:span text:style-name="T194">fungos</text:span><text:span text:style-name="T198"> </text:span><text:span text:style-name="T194">ou</text:span><text:span text:style-name="T198"> </text:span><text:span text:style-name="T194">pintura</text:span><text:span text:style-name="T197"> </text:span><text:span text:style-name="T195">descascada.</text:span></text:p>
                </text:list-item>
              </text:list>
            </text:list-item>
            <text:list-item>
              <text:p text:style-name="P228"><text:span text:style-name="T264">-</text:span><text:span text:style-name="T323"> </text:span><text:span text:style-name="T249">Obrigações</text:span><text:span text:style-name="T292"> </text:span><text:span text:style-name="T249">Sanitárias</text:span><text:span text:style-name="T324"> </text:span><text:span text:style-name="T254">Específicas:</text:span></text:p>
              <text:list>
                <text:list-item>
                  <text:p text:style-name="P229"><text:span text:style-name="T249">manter</text:span><text:span text:style-name="T265"> </text:span><text:span text:style-name="T264">o</text:span><text:span text:style-name="T325"> </text:span><text:span text:style-name="T249">local</text:span><text:span text:style-name="T326"> </text:span><text:span text:style-name="T249">em</text:span><text:span text:style-name="T327"> </text:span><text:span text:style-name="T249">condições</text:span><text:span text:style-name="T328"> </text:span><text:span text:style-name="T249">de</text:span><text:span text:style-name="T329"> </text:span><text:span text:style-name="T249">higiene</text:span><text:span text:style-name="T270"> </text:span><text:span text:style-name="T249">e</text:span><text:span text:style-name="T330"> </text:span><text:span text:style-name="T254">limpeza;</text:span></text:p>
                </text:list-item>
                <text:list-item>
                  <text:p text:style-name="P230"><text:span text:style-name="T194">conservar em perfeito estado as instalações de saneamento e coleta de lixo;</text:span><text:span text:style-name="T194"/></text:p>
                </text:list-item>
                <text:list-item>
                  <text:p text:style-name="P231"><text:span text:style-name="T192">os</text:span><text:span text:style-name="T314"> </text:span><text:span text:style-name="T194">sanitários e áreas de</text:span><text:span text:style-name="T212"> </text:span><text:span text:style-name="T194">alimentação devem seguir as orientações da RDC ANVISA n° 216/2004: possuir local exclusivo para lavagem de</text:span><text:span text:style-name="T197"> </text:span><text:span text:style-name="T194">mãos </text:span><text:span text:style-name="T192">com </text:span><text:span text:style-name="T194">sabão líquido, dispensador de papel-toalha, lixeira tampada, pias de lavagem</text:span><text:span text:style-name="T226"> </text:span><text:span text:style-name="T194">de utensílios separadas das de higiene pessoal,</text:span><text:span text:style-name="T331"> </text:span><text:span text:style-name="T194">fluxo de trabalho que evite contaminação cruzada.</text:span></text:p>
                </text:list-item>
              </text:list>
            </text:list-item>
          </text:list>
        </text:list-item>
      </text:list>
      <text:p text:style-name="P232"/>
      <text:p text:style-name="P114"/>
      <text:p text:style-name="P233"/>
      <text:p text:style-name="P234"><text:span text:style-name="T249">Art.</text:span><text:span text:style-name="T328"> </text:span><text:span text:style-name="T249">205-H.</text:span><text:span text:style-name="T265"> </text:span><text:span text:style-name="T332">É</text:span><text:span text:style-name="T333"> </text:span><text:span text:style-name="T249">vedado</text:span><text:span text:style-name="T265"> </text:span><text:span text:style-name="T334">o</text:span><text:span text:style-name="T335"> </text:span><text:span text:style-name="T249">uso</text:span><text:span text:style-name="T336"> </text:span><text:span text:style-name="T249">de</text:span><text:span text:style-name="T271"> </text:span><text:span text:style-name="T249">materiais</text:span><text:span text:style-name="T265"> </text:span><text:span text:style-name="T249">nocivos</text:span><text:span text:style-name="T266"> </text:span><text:span text:style-name="T249">à</text:span><text:span text:style-name="T292"> </text:span><text:span text:style-name="T249">saúde</text:span><text:span text:style-name="T266"> </text:span><text:span text:style-name="T249">e</text:span><text:span text:style-name="T290"> </text:span><text:span text:style-name="T249">à</text:span><text:span text:style-name="T290"> </text:span><text:span text:style-name="T249">segurança das crianças, bem </text:span><text:span text:style-name="T337">como </text:span><text:span text:style-name="T249">instalações inadequadas,</text:span><text:span text:style-name="T265"> </text:span><text:span text:style-name="T249">tais como</text:span><text:span text:style-name="T338">:</text:span></text:p>
      <text:list text:continue-numbering="true" text:style-name="WWNum3">
        <text:list-item>
          <text:list>
            <text:list-item>
              <text:list>
                <text:list-item>
                  <text:list>
                    <text:list-item>
                      <text:p text:style-name="P235"><text:span text:style-name="T192">-</text:span><text:span text:style-name="T315"> </text:span><text:span text:style-name="T194">vidro</text:span><text:span text:style-name="T197"> </text:span><text:span text:style-name="T194">comum</text:span><text:span text:style-name="T339"> </text:span><text:span text:style-name="T194">em</text:span><text:span text:style-name="T300"> </text:span><text:span text:style-name="T194">portas</text:span><text:span text:style-name="T304"> </text:span><text:span text:style-name="T194">e</text:span><text:span text:style-name="T197"> </text:span><text:span text:style-name="T194">janelas</text:span><text:span text:style-name="T197"> </text:span><text:span text:style-name="T194">ao</text:span><text:span text:style-name="T197"> </text:span><text:span text:style-name="T194">nível</text:span><text:span text:style-name="T197"> </text:span><text:span text:style-name="T194">de</text:span><text:span text:style-name="T197"> </text:span><text:span text:style-name="T194">crianças,</text:span><text:span text:style-name="T197"> </text:span><text:span text:style-name="T194">exceto vidro temperado ou laminado de segurança;</text:span></text:p>
                    </text:list-item>
                    <text:list-item>
                      <text:p text:style-name="P236"><text:span text:style-name="T192">-</text:span><text:span text:style-name="T340"> </text:span><text:span text:style-name="T194">pintura</text:span><text:span text:style-name="T239"> </text:span><text:span text:style-name="T194">à</text:span><text:span text:style-name="T195"> </text:span><text:span text:style-name="T194">base</text:span><text:span text:style-name="T267"> </text:span><text:span text:style-name="T194">de</text:span><text:span text:style-name="T257"> </text:span><text:span text:style-name="T194">chumbo</text:span><text:span text:style-name="T238"> </text:span><text:span text:style-name="T194">ou</text:span><text:span text:style-name="T237"> </text:span><text:span text:style-name="T218">com</text:span><text:span text:style-name="T341"> </text:span><text:span text:style-name="T194">solventes</text:span><text:span text:style-name="T233"> </text:span><text:span text:style-name="T195">tóxicos;</text:span></text:p>
                    </text:list-item>
                    <text:list-item>
                      <text:p text:style-name="P237"><text:span text:style-name="T192">- </text:span><text:span text:style-name="T194">pisos</text:span><text:span text:style-name="T311"> </text:span><text:span text:style-name="T194">soltos,</text:span><text:span text:style-name="T197"> </text:span><text:span text:style-name="T194">carpetes</text:span><text:span text:style-name="T303"> </text:span><text:span text:style-name="T194">felpudo</text:span><text:span text:style-name="T208"> </text:span><text:span text:style-name="T194">e</text:span><text:span text:style-name="T197"> </text:span><text:span text:style-name="T194">revestimentos</text:span><text:span text:style-name="T198"> </text:span><text:span text:style-name="T194">que dificultem</text:span><text:span text:style-name="T261"> </text:span><text:span text:style-name="T194">a </text:span><text:span text:style-name="T195">limpeza;</text:span></text:p>
                    </text:list-item>
                    <text:list-item>
                      <text:p text:style-name="P238"><text:span text:style-name="T192">- </text:span><text:span text:style-name="T194">fios</text:span><text:span text:style-name="T212"> </text:span><text:span text:style-name="T194">elétricos aparentes,</text:span><text:span text:style-name="T269"> </text:span><text:span text:style-name="T194">tabulações de ar condicionado</text:span><text:span text:style-name="T288"> </text:span><text:span text:style-name="T194">descobertas ou encaixe de</text:span><text:span text:style-name="T197"> </text:span><text:span text:style-name="T194">móveis fixos </text:span><text:span text:style-name="T218">com </text:span><text:span text:style-name="T194">quinas vivas</text:span><text:span text:style-name="T229">.</text:span></text:p>
                    </text:list-item>
                  </text:list>
                </text:list-item>
              </text:list>
            </text:list-item>
          </text:list>
        </text:list-item>
      </text:list>
      <text:p text:style-name="P108"/>
      <text:p text:style-name="P239"><text:span text:style-name="T194">Art. 205-I. Fica proibida a existência de piscina, de qualquer natureza, no </text:span><text:span text:style-name="T342">imóvel </text:span><text:span text:style-name="T194">destinado a uso de hotelzinho/creche</text:span><text:span text:style-name="T229">.</text:span></text:p>
      <text:p text:style-name="P114"/>
      <text:p text:style-name="P240"><text:span text:style-name="T343">§ </text:span><text:span text:style-name="T194">1°.</text:span><text:span text:style-name="T197"> </text:span><text:span text:style-name="T194">Em caso funcionamento de hotelzinho/creche em imóvel que</text:span><text:span text:style-name="T257"> </text:span><text:span text:style-name="T194">1a tenha piscina instalada, será obrigatório</text:span><text:span text:style-name="T255"> </text:span><text:span text:style-name="T205">o </text:span><text:span text:style-name="T194">completo</text:span><text:span text:style-name="T255"> </text:span><text:span text:style-name="T194">isolamento do local, de modo a impedir </text:span><text:span text:style-name="T218">o </text:span><text:span text:style-name="T194">acesso de crianças</text:span><text:span text:style-name="T229">.</text:span></text:p>
      <text:p text:style-name="P241"><text:span text:style-name="T344">§</text:span><text:span text:style-name="T345"> </text:span><text:span text:style-name="T346">2°. </text:span><text:span text:style-name="T347">A </text:span><text:span text:style-name="T194">comprovação do cumprimento do que dispõe </text:span><text:span text:style-name="T205">o </text:span><text:span text:style-name="T344">§ </text:span><text:span text:style-name="T194">1</text:span><text:span text:style-name="T286"> </text:span><text:span text:style-name="T346">°</text:span><text:span text:style-name="T348"> </text:span><text:span text:style-name="T194">é condição prévia ao licenciamento da atividade.</text:span></text:p>
      <text:p text:style-name="P106"/>
      <text:p text:style-name="P242"><text:span text:style-name="T194">Art.</text:span><text:span text:style-name="T197"> </text:span><text:span text:style-name="T194">205-1.</text:span><text:span text:style-name="T197"> </text:span><text:span text:style-name="T194">As</text:span><text:span text:style-name="T197"> </text:span><text:span text:style-name="T194">aberturas</text:span><text:span text:style-name="T197"> </text:span><text:span text:style-name="T194">(portas,</text:span><text:span text:style-name="T197"> </text:span><text:span text:style-name="T194">janelas,</text:span><text:span text:style-name="T197"> </text:span><text:span text:style-name="T194">básculas)</text:span><text:span text:style-name="T197"> </text:span><text:span text:style-name="T194">devem</text:span><text:span text:style-name="T197"> </text:span><text:span text:style-name="T194">ser instaladas de maneira que garantam a acessibilidade, sem prejuízo da segurança, observando-se</text:span><text:span text:style-name="T197"> </text:span><text:span text:style-name="T205">o </text:span><text:span text:style-name="T194">seguinte:</text:span></text:p>
      <text:list text:style-name="WWNum4">
        <text:list-item>
          <text:p text:style-name="P243"><text:span text:style-name="T192">-</text:span><text:span text:style-name="T315"> </text:span><text:span text:style-name="T195">Portas</text:span><text:span text:style-name="T245">:</text:span></text:p>
          <text:list>
            <text:list-item>
              <text:p text:style-name="P244"><text:span text:style-name="T194">devem</text:span><text:span text:style-name="T214"> </text:span><text:span text:style-name="T194">ter</text:span><text:span text:style-name="T221"> </text:span><text:span text:style-name="T194">altura</text:span><text:span text:style-name="T269"> </text:span><text:span text:style-name="T194">mínima</text:span><text:span text:style-name="T269"> </text:span><text:span text:style-name="T194">de</text:span><text:span text:style-name="T212"> </text:span><text:span text:style-name="T194">2,10</text:span><text:span text:style-name="T288"> </text:span><text:span text:style-name="T194">me</text:span><text:span text:style-name="T349"> </text:span><text:span text:style-name="T194">largura</text:span><text:span text:style-name="T281"> </text:span><text:span text:style-name="T194">mínima</text:span><text:span text:style-name="T282"> </text:span><text:span text:style-name="T194">de</text:span><text:span text:style-name="T258"> </text:span><text:span text:style-name="T194">80</text:span><text:span text:style-name="T208"> </text:span><text:span text:style-name="T287">cm;</text:span></text:p>
            </text:list-item>
            <text:list-item>
              <text:p text:style-name="P245"><text:span text:style-name="T194">portas</text:span><text:span text:style-name="T199"> </text:span><text:span text:style-name="T194">dos</text:span><text:span text:style-name="T226"> </text:span><text:span text:style-name="T194">dormitórios</text:span><text:span text:style-name="T197"> </text:span><text:span text:style-name="T194">e salas</text:span><text:span text:style-name="T242"> </text:span><text:span text:style-name="T194">de</text:span><text:span text:style-name="T309"> </text:span><text:span text:style-name="T194">atividades</text:span><text:span text:style-name="T197"> </text:span><text:span text:style-name="T194">devem</text:span><text:span text:style-name="T206"> </text:span><text:span text:style-name="T194">abrir</text:span><text:span text:style-name="T321"> </text:span><text:span text:style-name="T194">para</text:span><text:span text:style-name="T242"> </text:span><text:span text:style-name="T194">fora ou possuir sistema de abertura fácil em caso de emergência;</text:span></text:p>
            </text:list-item>
            <text:list-item>
              <text:p text:style-name="P246"><text:span text:style-name="T194">devem</text:span><text:span text:style-name="T197"> </text:span><text:span text:style-name="T194">ser</text:span><text:span text:style-name="T197"> </text:span><text:span text:style-name="T194">instalados</text:span><text:span text:style-name="T197"> </text:span><text:span text:style-name="T194">visores</text:span><text:span text:style-name="T197"> </text:span><text:span text:style-name="T194">de</text:span><text:span text:style-name="T197"> </text:span><text:span text:style-name="T194">segurança</text:span><text:span text:style-name="T197"> </text:span><text:span text:style-name="T194">resistentes</text:span><text:span text:style-name="T197"> </text:span><text:span text:style-name="T194">à</text:span><text:span text:style-name="T197"> </text:span><text:span text:style-name="T194">quebra (janela de vidro ou acrílico em altura de 1,50 m);</text:span></text:p>
            </text:list-item>
            <text:list-item>
              <text:p text:style-name="P247"><text:span text:style-name="T194">ferragens (dobradiças,</text:span><text:span text:style-name="T206"> </text:span><text:span text:style-name="T194">maçanetas) devem ser protegidas para evitar </text:span><text:span text:style-name="T195">acidentes;</text:span></text:p>
            </text:list-item>
            <text:list-item>
              <text:p text:style-name="P248"><text:span text:style-name="T249">fechaduras</text:span><text:span text:style-name="T265"> </text:span><text:span text:style-name="T249">internas</text:span><text:span text:style-name="T266"> </text:span><text:span text:style-name="T249">devem</text:span><text:span text:style-name="T336"> </text:span><text:span text:style-name="T249">ser</text:span><text:span text:style-name="T324"> </text:span><text:span text:style-name="T249">inacessíveis</text:span><text:span text:style-name="T265"> </text:span><text:span text:style-name="T249">às</text:span><text:span text:style-name="T326"> </text:span><text:span text:style-name="T249">crianças</text:span><text:span text:style-name="T324"> </text:span><text:span text:style-name="T249">pequenas</text:span><text:span text:style-name="T265"> </text:span><text:span text:style-name="T249">ou acionáveis pelos cuidadores somente</text:span><text:span text:style-name="T350">.</text:span></text:p>
            </text:list-item>
          </text:list>
        </text:list-item>
        <text:list-item>
          <text:p text:style-name="P249"><text:span text:style-name="T192">-</text:span><text:span text:style-name="T351"> </text:span><text:span text:style-name="T195">Janelas:</text:span></text:p>
          <text:list>
            <text:list-item>
              <text:p text:style-name="P250"><text:span text:style-name="T194">cada</text:span><text:span text:style-name="T237"> </text:span><text:span text:style-name="T194">sala</text:span><text:span text:style-name="T238"> </text:span><text:span text:style-name="T194">deve</text:span><text:span text:style-name="T239"> </text:span><text:span text:style-name="T194">dispor</text:span><text:span text:style-name="T248"> </text:span><text:span text:style-name="T194">de</text:span><text:span text:style-name="T267"> </text:span><text:span text:style-name="T194">janela</text:span><text:span text:style-name="T238"> </text:span><text:span text:style-name="T194">para</text:span><text:span text:style-name="T238"> </text:span><text:span text:style-name="T194">iluminação</text:span><text:span text:style-name="T281"> </text:span><text:span text:style-name="T194">e</text:span><text:span text:style-name="T212"> </text:span><text:span text:style-name="T194">ventilação</text:span><text:span text:style-name="T233"> </text:span><text:span text:style-name="T195">cruzada,</text:span></text:p>
            </text:list-item>
          </text:list>
        </text:list-item>
      </text:list>
      <text:p text:style-name="P251"><text:span text:style-name="T218">com</text:span><text:span text:style-name="T352"> </text:span><text:span text:style-name="T194">peitoril</text:span><text:span text:style-name="T213"> </text:span><text:span text:style-name="T194">máximo</text:span><text:span text:style-name="T213"> </text:span><text:span text:style-name="T194">de 0,80</text:span><text:span text:style-name="T216"> </text:span><text:span text:style-name="T218">m</text:span><text:span text:style-name="T353"> </text:span><text:span text:style-name="T194">de altura</text:span><text:span text:style-name="T259"> </text:span><text:span text:style-name="T194">do</text:span><text:span text:style-name="T237"> </text:span><text:span text:style-name="T195">piso;</text:span></text:p>
      <text:list text:continue-numbering="true" text:style-name="WWNum4">
        <text:list-item>
          <text:list>
            <text:list-item>
              <text:p text:style-name="P252"><text:span text:style-name="T194">janelas</text:span><text:span text:style-name="T203"> </text:span><text:span text:style-name="T194">situadas</text:span><text:span text:style-name="T203"> </text:span><text:span text:style-name="T194">até 1,50</text:span><text:span text:style-name="T261"> </text:span><text:span text:style-name="T218">m </text:span><text:span text:style-name="T194">do piso devem</text:span><text:span text:style-name="T331"> </text:span><text:span text:style-name="T194">ter</text:span><text:span text:style-name="T197"> </text:span><text:span text:style-name="T194">vidros</text:span><text:span text:style-name="T203"> </text:span><text:span text:style-name="T194">de segurança ou grades internas fixas, sem espaços livres maiores que 10 </text:span><text:span text:style-name="T218">cm </text:span><text:span text:style-name="T194">para evitar queda;</text:span></text:p>
            </text:list-item>
            <text:list-item>
              <text:p text:style-name="P253"><draw:frame draw:style-name="fr7" draw:name="Image 103" text:anchor-type="char" svg:x="1.2799in" svg:y="0.328in" svg:width="5.5638in" svg:height="0.0634in" draw:z-index="34"><draw:image xlink:href="Pictures/10000001000006B100000015933EF7F8.png" xlink:type="simple" xlink:show="embed" xlink:actuate="onLoad" draw:mime-type="image/png"/></draw:frame><text:span text:style-name="T194">os batentes e travas devem ser seguros e fáceis de manusear por adultos, mas fora do alcance das crianças</text:span><text:span text:style-name="T229">.</text:span></text:p>
            </text:list-item>
          </text:list>
        </text:list-item>
      </text:list>
      <text:p text:style-name="P254"/>
      <text:p text:style-name="P114"/>
      <text:p text:style-name="P114"/>
      <text:p text:style-name="P255"/>
      <text:list text:continue-numbering="true" text:style-name="WWNum4">
        <text:list-item>
          <text:p text:style-name="P256"><text:span text:style-name="T192">-</text:span><text:span text:style-name="T354"> </text:span><text:span text:style-name="T195">Vidros:</text:span></text:p>
          <text:list>
            <text:list-item>
              <text:p text:style-name="P257"><text:span text:style-name="T202">em</text:span><text:span text:style-name="T298"><text:tab/></text:span><text:span text:style-name="T194">portas</text:span><text:span text:style-name="T240"> <text:s/></text:span><text:span text:style-name="T194">ou</text:span><text:span text:style-name="T322"> </text:span><text:span text:style-name="T194">divisórias</text:span><text:span text:style-name="T197"> <text:s/></text:span><text:span text:style-name="T194">inferiores</text:span><text:span text:style-name="T322"> </text:span><text:span text:style-name="T194">a</text:span><text:span text:style-name="T322"> </text:span><text:span text:style-name="T355">2,</text:span><text:span text:style-name="T356"> </text:span><text:span text:style-name="T194">1</text:span><text:span text:style-name="T357"> </text:span><text:span text:style-name="T355">O</text:span><text:span text:style-name="T358"> <text:s/></text:span><text:span text:style-name="T218">m,</text:span><text:span text:style-name="T359"> </text:span><text:span text:style-name="T194">usar</text:span><text:span text:style-name="T197"> <text:s/></text:span><text:span text:style-name="T194">vidro temperado</text:span><text:span text:style-name="T197"> </text:span><text:span text:style-name="T194">ou laminado;</text:span></text:p>
            </text:list-item>
            <text:list-item>
              <text:p text:style-name="P258"><text:span text:style-name="T194">onde</text:span><text:span text:style-name="T197"> </text:span><text:span text:style-name="T194">o</text:span><text:span text:style-name="T321"> </text:span><text:span text:style-name="T194">vidro</text:span><text:span text:style-name="T197"> </text:span><text:span text:style-name="T194">estiver</text:span><text:span text:style-name="T197"> </text:span><text:span text:style-name="T194">ao</text:span><text:span text:style-name="T321"> </text:span><text:span text:style-name="T194">nível</text:span><text:span text:style-name="T240"> </text:span><text:span text:style-name="T194">dos</text:span><text:span text:style-name="T227"> </text:span><text:span text:style-name="T194">olhos</text:span><text:span text:style-name="T199"> </text:span><text:span text:style-name="T194">de</text:span><text:span text:style-name="T242"> </text:span><text:span text:style-name="T194">crianças</text:span><text:span text:style-name="T197"> </text:span><text:span text:style-name="T194">(por</text:span><text:span text:style-name="T197"> </text:span><text:span text:style-name="T194">exemplo, divisórias internas), aplicar película colorida ou faixas de</text:span><text:span text:style-name="T360"> </text:span><text:span text:style-name="T194">sinalização;</text:span></text:p>
            </text:list-item>
            <text:list-item>
              <text:p text:style-name="P259"><text:span text:style-name="T249">utilizar</text:span><text:span text:style-name="T270"> </text:span><text:span text:style-name="T249">vidro</text:span><text:span text:style-name="T361"> </text:span><text:span text:style-name="T249">de</text:span><text:span text:style-name="T330"> </text:span><text:span text:style-name="T249">espessura</text:span><text:span text:style-name="T272"> </text:span><text:span text:style-name="T249">mínima</text:span><text:span text:style-name="T289"> </text:span><text:span text:style-name="T249">de</text:span><text:span text:style-name="T327"> </text:span><text:span text:style-name="T249">4</text:span><text:span text:style-name="T362"> </text:span><text:span text:style-name="T337">mm</text:span><text:span text:style-name="T363"> </text:span><text:span text:style-name="T249">em</text:span><text:span text:style-name="T364"> </text:span><text:span text:style-name="T249">todo</text:span><text:span text:style-name="T266"> </text:span><text:span text:style-name="T249">vão</text:span><text:span text:style-name="T336"> </text:span><text:span text:style-name="T249">da</text:span><text:span text:style-name="T365"> </text:span><text:span text:style-name="T249">porta</text:span><text:span text:style-name="T291"> </text:span><text:span text:style-name="T366">ou</text:span></text:p>
            </text:list-item>
          </text:list>
        </text:list-item>
      </text:list>
      <text:p text:style-name="P260"><text:span text:style-name="T195">janela.</text:span><text:span text:style-name="T195"/></text:p>
      <text:p text:style-name="P106"/>
      <text:list text:continue-numbering="true" text:style-name="WWNum4">
        <text:list-item>
          <text:p text:style-name="P261"><text:span text:style-name="T192">-</text:span><text:span text:style-name="T367"> </text:span><text:span text:style-name="T194">Grades</text:span><text:span text:style-name="T217"> </text:span><text:span text:style-name="T194">e</text:span><text:span text:style-name="T195"> Portões:</text:span></text:p>
          <text:list>
            <text:list-item>
              <text:p text:style-name="P262"><text:span text:style-name="T194">é permitida a utilização de grades em janelas, quando necessário, preferencialmente fixas;</text:span><text:span text:style-name="T194"/></text:p>
            </text:list-item>
            <text:list-item>
              <text:p text:style-name="P263"><text:span text:style-name="T194">utilizar material</text:span><text:span text:style-name="T241"> </text:span><text:span text:style-name="T194">resistente, metal ou alumínio, em portões de acesso ao</text:span><text:span text:style-name="T197"> </text:span><text:span text:style-name="T194">estabelecimento,</text:span><text:span text:style-name="T198"> </text:span><text:span text:style-name="T218">com</text:span><text:span text:style-name="T368"> </text:span><text:span text:style-name="T194">tranca</text:span><text:span text:style-name="T198"> </text:span><text:span text:style-name="T194">de</text:span><text:span text:style-name="T198"> </text:span><text:span text:style-name="T194">segurança</text:span><text:span text:style-name="T198"> </text:span><text:span text:style-name="T194">e</text:span><text:span text:style-name="T198"> </text:span><text:span text:style-name="T194">abertura simplificada para casos de mobilização de emergência.</text:span></text:p>
            </text:list-item>
          </text:list>
        </text:list-item>
      </text:list>
      <text:p text:style-name="P264"/>
      <text:list text:continue-numbering="true" text:style-name="WWNum4">
        <text:list-item>
          <text:p text:style-name="P265"><text:span text:style-name="T264">-</text:span><text:span text:style-name="T369"> </text:span><text:span text:style-name="T254">Acessórios:</text:span></text:p>
          <text:list>
            <text:list-item>
              <text:p text:style-name="P266"><text:span text:style-name="T194">corrimãos</text:span><text:span text:style-name="T197"> </text:span><text:span text:style-name="T194">internos</text:span><text:span text:style-name="T197"> </text:span><text:span text:style-name="T194">e</text:span><text:span text:style-name="T197"> </text:span><text:span text:style-name="T194">externos</text:span><text:span text:style-name="T197"> </text:span><text:span text:style-name="T194">devem</text:span><text:span text:style-name="T197"> </text:span><text:span text:style-name="T194">ter</text:span><text:span text:style-name="T197"> </text:span><text:span text:style-name="T194">cantos</text:span><text:span text:style-name="T197"> </text:span><text:span text:style-name="T194">arredondados</text:span><text:span text:style-name="T197"> </text:span><text:span text:style-name="T194">e</text:span><text:span text:style-name="T197"> </text:span><text:span text:style-name="T194">altura</text:span><text:span text:style-name="T243"> </text:span><text:span text:style-name="T194">adequada</text:span><text:span text:style-name="T197"> </text:span><text:span text:style-name="T194">a crianças</text:span><text:span text:style-name="T243"> </text:span><text:span text:style-name="T194">e adultos (níveis</text:span><text:span text:style-name="T242"> </text:span><text:span text:style-name="T194">de</text:span><text:span text:style-name="T242"> </text:span><text:span text:style-name="T370">0,70 </text:span><text:span text:style-name="T194">me</text:span><text:span text:style-name="T197"> </text:span><text:span text:style-name="T370">0,90 </text:span><text:span text:style-name="T194">m);</text:span></text:p>
            </text:list-item>
            <text:list-item>
              <text:p text:style-name="P267"><text:span text:style-name="T194">escadas</text:span><text:span text:style-name="T261"> </text:span><text:span text:style-name="T194">internas</text:span><text:span text:style-name="T208"> </text:span><text:span text:style-name="T194">devem</text:span><text:span text:style-name="T309"> </text:span><text:span text:style-name="T194">ter</text:span><text:span text:style-name="T200"> </text:span><text:span text:style-name="T194">corrimãos</text:span><text:span text:style-name="T309"> </text:span><text:span text:style-name="T194">em ambas</text:span><text:span text:style-name="T261"> </text:span><text:span text:style-name="T194">laterais</text:span><text:span text:style-name="T221"> </text:span><text:span text:style-name="T194">e degraus </text:span><text:span text:style-name="T195">uniformes;</text:span></text:p>
            </text:list-item>
            <text:list-item>
              <text:p text:style-name="P268"><text:span text:style-name="T371">utllizar material</text:span><text:span text:style-name="T372"> </text:span><text:span text:style-name="T371">antiderrapante</text:span><text:span text:style-name="T373"> </text:span><text:span text:style-name="T371">e</text:span><text:span text:style-name="T374"> </text:span><text:span text:style-name="T371">faixas</text:span><text:span text:style-name="T375"> </text:span><text:span text:style-name="T371">de</text:span><text:span text:style-name="T373"> </text:span><text:span text:style-name="T375">alerta."</text:span></text:p>
            </text:list-item>
          </text:list>
        </text:list-item>
      </text:list>
      <text:p text:style-name="P269"><text:span text:style-name="T376">Art</text:span><text:span text:style-name="T377"> </text:span><text:span text:style-name="T376">7</text:span><text:span text:style-name="T378"> </text:span><text:span text:style-name="T379">°</text:span><text:span text:style-name="T380"> <text:s/></text:span><text:span text:style-name="T264">Os</text:span><text:span text:style-name="T381"> </text:span><text:span text:style-name="T264">incisos</text:span><text:span text:style-name="T382"> </text:span><text:span text:style-name="T264">I</text:span><text:span text:style-name="T383"> </text:span><text:span text:style-name="T264">e</text:span><text:span text:style-name="T384"> </text:span><text:span text:style-name="T264">II</text:span><text:span text:style-name="T385"> </text:span><text:span text:style-name="T264">do</text:span><text:span text:style-name="T386"> </text:span><text:span text:style-name="T264">artigo</text:span><text:span text:style-name="T383"> </text:span><text:span text:style-name="T264">313</text:span><text:span text:style-name="T386"> </text:span><text:span text:style-name="T264">d</text:span><text:span text:style-name="T387"> </text:span><text:span text:style-name="T264">a</text:span><text:span text:style-name="T385"> </text:span><text:span text:style-name="T264">Lei</text:span><text:span text:style-name="T388"> </text:span><text:span text:style-name="T264">n°</text:span><text:span text:style-name="T383"> </text:span><text:span text:style-name="T264">7743,</text:span><text:span text:style-name="T389"> </text:span><text:span text:style-name="T264">de</text:span><text:span text:style-name="T390"> </text:span><text:span text:style-name="T264">11/10/2019, passam</text:span><text:span text:style-name="T391"> </text:span><text:span text:style-name="T264">a vigorar</text:span><text:span text:style-name="T391"> </text:span><text:span text:style-name="T264">com a seguinte redação:</text:span></text:p>
      <text:p text:style-name="P270"/>
      <text:p text:style-name="P271"><text:span text:style-name="T371">"Art.</text:span><text:span text:style-name="T392"> </text:span><text:span text:style-name="T371">313.</text:span><text:span text:style-name="T393"> </text:span><text:span text:style-name="T371">(.</text:span><text:span text:style-name="T394"> </text:span><text:span text:style-name="T371">..</text:span><text:span text:style-name="T395"> </text:span><text:span text:style-name="T396">)</text:span></text:p>
      <text:p text:style-name="P272"/>
      <text:list xml:id="list170755114737841" text:continue-numbering="true" text:style-name="WWNum4">
        <text:list-item>
          <text:list>
            <text:list-item>
              <text:list>
                <text:list-item>
                  <text:p text:style-name="P273"><text:span text:style-name="T192">-</text:span><text:span text:style-name="T193"> </text:span><text:span text:style-name="T194">PARTICULARES:</text:span><text:span text:style-name="T198"> </text:span><text:span text:style-name="T194">as</text:span><text:span text:style-name="T197"> </text:span><text:span text:style-name="T194">de</text:span><text:span text:style-name="T197"> </text:span><text:span text:style-name="T194">uso</text:span><text:span text:style-name="T197"> </text:span><text:span text:style-name="T194">exclusivo</text:span><text:span text:style-name="T198"> </text:span><text:span text:style-name="T194">de</text:span><text:span text:style-name="T197"> </text:span><text:span text:style-name="T194">seu</text:span><text:span text:style-name="T197"> </text:span><text:span text:style-name="T194">proprietário</text:span><text:span text:style-name="T198"> </text:span><text:span text:style-name="T194">e</text:span><text:span text:style-name="T197"> </text:span><text:span text:style-name="T194">de </text:span><text:span text:style-name="T195">condomínios,</text:span></text:p>
                </text:list-item>
                <text:list-item>
                  <text:p text:style-name="P274"><text:span text:style-name="T264">-</text:span><text:span text:style-name="T391"> </text:span><text:span text:style-name="T249">COLETIVAS:</text:span><text:span text:style-name="T265"> </text:span><text:span text:style-name="T249">as</text:span><text:span text:style-name="T265"> </text:span><text:span text:style-name="T249">de</text:span><text:span text:style-name="T265"> </text:span><text:span text:style-name="T249">clubes,</text:span><text:span text:style-name="T265"> </text:span><text:span text:style-name="T249">escolas,</text:span><text:span text:style-name="T265"> </text:span><text:span text:style-name="T249">entidades,</text:span><text:span text:style-name="T265"> </text:span><text:span text:style-name="T249">associações,</text:span><text:span text:style-name="T265"> </text:span><text:span text:style-name="T249">hotéis, motéis e similares;"</text:span></text:p>
                </text:list-item>
              </text:list>
            </text:list-item>
          </text:list>
        </text:list-item>
      </text:list>
      <text:p text:style-name="P275"/>
      <text:p text:style-name="P276"><text:span text:style-name="T397">Art</text:span><text:span text:style-name="T398"> </text:span><text:span text:style-name="T397">8°</text:span><text:span text:style-name="T399"><text:tab/></text:span><text:span text:style-name="T192">O</text:span><text:span text:style-name="T400"> </text:span><text:span text:style-name="T192">inciso</text:span><text:span text:style-name="T193"> </text:span><text:span text:style-name="T192">X</text:span><text:span text:style-name="T193"> </text:span><text:span text:style-name="T192">do</text:span><text:span text:style-name="T401"> </text:span><text:span text:style-name="T192">artigo</text:span><text:span text:style-name="T193"> </text:span><text:span text:style-name="T192">315</text:span><text:span text:style-name="T193"> </text:span><text:span text:style-name="T192">da</text:span><text:span text:style-name="T196"> </text:span><text:span text:style-name="T192">Lei</text:span><text:span text:style-name="T402"> </text:span><text:span text:style-name="T192">n°</text:span><text:span text:style-name="T193"> </text:span><text:span text:style-name="T192">7743, de 11/10/2019,</text:span><text:span text:style-name="T402"> </text:span><text:span text:style-name="T192">passa</text:span><text:span text:style-name="T403"> </text:span><text:span text:style-name="T192">a vigorar</text:span><text:span text:style-name="T193"> </text:span><text:span text:style-name="T192">com a</text:span><text:span text:style-name="T193"> </text:span><text:span text:style-name="T192">seguinte</text:span><text:span text:style-name="T193"> </text:span><text:span text:style-name="T192">redação:</text:span></text:p>
      <text:p text:style-name="P277"/>
      <text:p text:style-name="P271"><text:span text:style-name="T404">"Art</text:span><text:span text:style-name="T405"> </text:span><text:span text:style-name="T404">315</text:span><text:span text:style-name="T406"> </text:span><text:span text:style-name="T407">(.</text:span><text:span text:style-name="T408">..</text:span><text:span text:style-name="T407">)</text:span></text:p>
      <text:p text:style-name="P278"/>
      <text:p text:style-name="P279"><text:span text:style-name="T409">(...</text:span><text:span text:style-name="T410"> </text:span><text:span text:style-name="T411">)</text:span></text:p>
      <text:p text:style-name="P280"/>
      <text:list text:continue-list="list170753216666309" text:style-name="WWNum2">
        <text:list-item>
          <text:list>
            <text:list-item>
              <text:list>
                <text:list-item>
                  <text:p text:style-name="P281"><text:span text:style-name="T264">- </text:span><text:span text:style-name="T249">Nenhuma piscina particular ou coletiva poderá ser utilizada sem que esteja presente um salva-vidas habilitado e que disponha dos mínimos recursos</text:span><text:span text:style-name="T265"> </text:span><text:span text:style-name="T249">necessários,</text:span><text:span text:style-name="T265"> </text:span><text:span text:style-name="T249">sendo:</text:span><text:span text:style-name="T265"> </text:span><text:span text:style-name="T249">uma</text:span><text:span text:style-name="T265"> </text:span><text:span text:style-name="T249">caixa</text:span><text:span text:style-name="T265"> </text:span><text:span text:style-name="T249">de</text:span><text:span text:style-name="T265"> </text:span><text:span text:style-name="T249">primeiros</text:span><text:span text:style-name="T265"> </text:span><text:span text:style-name="T249">socorros</text:span><text:span text:style-name="T265"> </text:span><text:span text:style-name="T249">pronta para</text:span><text:span text:style-name="T265"> </text:span><text:span text:style-name="T249">uso,</text:span><text:span text:style-name="T265"> </text:span><text:span text:style-name="T249">aparelho</text:span><text:span text:style-name="T265"> </text:span><text:span text:style-name="T249">telefônico</text:span><text:span text:style-name="T265"> </text:span><text:span text:style-name="T249">e</text:span><text:span text:style-name="T412"> </text:span><text:span text:style-name="T249">números</text:span><text:span text:style-name="T265"> </text:span><text:span text:style-name="T249">de</text:span><text:span text:style-name="T265"> </text:span><text:span text:style-name="T249">emergência</text:span><text:span text:style-name="T265"> </text:span><text:span text:style-name="T249">hospitalar</text:span><text:span text:style-name="T413">.</text:span><text:span text:style-name="T249">"</text:span></text:p>
                </text:list-item>
              </text:list>
            </text:list-item>
          </text:list>
        </text:list-item>
      </text:list>
      <text:p text:style-name="P282"><draw:frame draw:style-name="fr7" draw:name="Image 104" text:anchor-type="char" svg:x="1.2661in" svg:y="0.0602in" svg:width="5.5827in" svg:height="0.0689in" draw:z-index="35"><draw:image xlink:href="Pictures/10000001000006B900000016C48B75C7.png" xlink:type="simple" xlink:show="embed" xlink:actuate="onLoad" draw:mime-type="image/png"/></draw:frame></text:p>
      <text:p text:style-name="P283"><draw:frame draw:style-name="fr5" draw:name="Image127" text:anchor-type="char" svg:x="0.4925in" svg:y="0in" svg:width="7.7756in" svg:height="1.3874in" draw:z-index="318"><draw:image xlink:href="Pictures/10000001000002EA00000085A3334DB7.png" xlink:type="simple" xlink:show="embed" xlink:actuate="onLoad" draw:mime-type="image/png"/></draw:frame></text:p>
      <text:p text:style-name="P284"/>
      <text:p text:style-name="P284"/>
      <text:p text:style-name="P284"/>
      <text:p text:style-name="P284"/>
      <text:p text:style-name="P284"/>
      <text:p text:style-name="P284"/>
      <text:p text:style-name="P284"/>
      <text:p text:style-name="P284"/>
      <text:p text:style-name="P284"/>
      <text:p text:style-name="P284"/>
      <text:p text:style-name="P285"/>
      <text:p text:style-name="P286"><draw:frame draw:style-name="fr3" draw:name="Image 111" text:anchor-type="as-char" svg:width="0.9071in" svg:height="0.2453in" draw:z-index="476"><draw:image xlink:href="Pictures/10000001000000AE0000002F1ECFF8A0.png" xlink:type="simple" xlink:show="embed" xlink:actuate="onLoad" draw:mime-type="image/png"/></draw:frame><text:span text:style-name="T414"><text:s/></text:span><text:span text:style-name="T414"><draw:frame draw:style-name="fr9" draw:name="Image1" text:anchor-type="as-char" svg:width="0.3201in" svg:height="0.0854in" draw:z-index="477"><draw:image xlink:href="Pictures/100000010000001E000000087ED387CB.png" xlink:type="simple" xlink:show="embed" xlink:actuate="onLoad" draw:mime-type="image/png"/></draw:frame></text:span><text:span text:style-name="T415"><text:s/></text:span><draw:frame draw:style-name="fr3" draw:name="Image 115" text:anchor-type="as-char" svg:width="1.2299in" svg:height="0.1126in" draw:z-index="478"><draw:image xlink:href="Pictures/10000001000000EB000000166C73233C.png" xlink:type="simple" xlink:show="embed" xlink:actuate="onLoad" draw:mime-type="image/png"/></draw:frame><text:span text:style-name="T416"><text:s/></text:span><draw:frame draw:style-name="fr3" draw:name="Image 116" text:anchor-type="as-char" svg:width="0.1634in" svg:height="0.1063in" draw:z-index="479"><draw:image xlink:href="Pictures/100000010000002000000014B3231098.png" xlink:type="simple" xlink:show="embed" xlink:actuate="onLoad" draw:mime-type="image/png"/></draw:frame><text:span text:style-name="T417"><text:s/></text:span><text:span text:style-name="T417"><draw:frame draw:style-name="fr9" draw:name="Image2" text:anchor-type="as-char" svg:width="0.1646in" svg:height="0.1055in" draw:z-index="480"><draw:image xlink:href="Pictures/100000010000000F0000000AB1B7126A.png" xlink:type="simple" xlink:show="embed" xlink:actuate="onLoad" draw:mime-type="image/png"/></draw:frame></text:span><text:span text:style-name="T418"><text:s/></text:span><draw:frame draw:style-name="fr3" draw:name="Image 120" text:anchor-type="as-char" svg:width="0.8807in" svg:height="0.1063in" draw:z-index="481"><draw:image xlink:href="Pictures/10000001000000AA0000001423FB69EF.png" xlink:type="simple" xlink:show="embed" xlink:actuate="onLoad" draw:mime-type="image/png"/></draw:frame><text:span text:style-name="T419"><text:s/></text:span><draw:frame draw:style-name="fr3" draw:name="Image 121" text:anchor-type="as-char" svg:width="0.1228in" svg:height="0.089in" draw:z-index="482"><draw:image xlink:href="Pictures/100000010000001700000011055557E6.png" xlink:type="simple" xlink:show="embed" xlink:actuate="onLoad" draw:mime-type="image/png"/></draw:frame><text:span text:style-name="T420"><text:s/></text:span><draw:frame draw:style-name="fr3" draw:name="Image 122" text:anchor-type="as-char" svg:width="0.1429in" svg:height="0.0846in" draw:z-index="483"><draw:image xlink:href="Pictures/100000010000001B00000010E2E37936.png" xlink:type="simple" xlink:show="embed" xlink:actuate="onLoad" draw:mime-type="image/png"/></draw:frame><text:span text:style-name="T421"><text:s/></text:span><draw:frame draw:style-name="fr3" draw:name="Image 123" text:anchor-type="as-char" svg:width="0.1165in" svg:height="0.0846in" draw:z-index="484"><draw:image xlink:href="Pictures/100000010000001700000010778E9334.png" xlink:type="simple" xlink:show="embed" xlink:actuate="onLoad" draw:mime-type="image/png"/></draw:frame><text:span text:style-name="T422"><text:s/></text:span><draw:frame draw:style-name="fr3" draw:name="Image 124" text:anchor-type="as-char" svg:width="0.3173in" svg:height="0.1063in" draw:z-index="485"><draw:image xlink:href="Pictures/100000010000003E0000001482B57632.png" xlink:type="simple" xlink:show="embed" xlink:actuate="onLoad" draw:mime-type="image/png"/></draw:frame></text:p>
      <text:p text:style-name="P278"><draw:frame draw:style-name="fr7" draw:name="Image 125" text:anchor-type="char" svg:x="2.0965in" svg:y="0.1626in" svg:width="0.2319in" svg:height="0.0846in" draw:z-index="36"><draw:image xlink:href="Pictures/100000010000002C00000010BB4EFBB3.png" xlink:type="simple" xlink:show="embed" xlink:actuate="onLoad" draw:mime-type="image/png"/></draw:frame><draw:frame draw:style-name="fr7" draw:name="Image 126" text:anchor-type="char" svg:x="2.4035in" svg:y="0.1602in" svg:width="0.1827in" svg:height="0.0866in" draw:z-index="38"><draw:image xlink:href="Pictures/1000000100000024000000109EF70C1B.png" xlink:type="simple" xlink:show="embed" xlink:actuate="onLoad" draw:mime-type="image/png"/></draw:frame><draw:frame draw:style-name="fr7" draw:name="Image 130" text:anchor-type="char" svg:x="3.0457in" svg:y="0.1583in" svg:width="2.6319in" svg:height="0.1126in" draw:z-index="39"><draw:image xlink:href="Pictures/10000001000001F800000016A5D7B11F.png" xlink:type="simple" xlink:show="embed" xlink:actuate="onLoad" draw:mime-type="image/png"/></draw:frame><draw:frame draw:style-name="fr7" draw:name="Image 131" text:anchor-type="char" svg:x="5.7457in" svg:y="0.1626in" svg:width="0.1429in" svg:height="0.0846in" draw:z-index="40"><draw:image xlink:href="Pictures/100000010000001C000000108AA80887.png" xlink:type="simple" xlink:show="embed" xlink:actuate="onLoad" draw:mime-type="image/png"/></draw:frame><draw:frame draw:style-name="fr7" draw:name="Image 132" text:anchor-type="char" svg:x="5.9602in" svg:y="0.1602in" svg:width="0.1165in" svg:height="0.0846in" draw:z-index="41"><draw:image xlink:href="Pictures/1000000100000017000000107B44D4AA.png" xlink:type="simple" xlink:show="embed" xlink:actuate="onLoad" draw:mime-type="image/png"/></draw:frame><draw:frame draw:style-name="fr7" draw:name="Image 133" text:anchor-type="char" svg:x="6.1445in" svg:y="0.1602in" svg:width="0.3173in" svg:height="0.1063in" draw:z-index="42"><draw:image xlink:href="Pictures/100000010000003D00000014313465AD.png" xlink:type="simple" xlink:show="embed" xlink:actuate="onLoad" draw:mime-type="image/png"/></draw:frame><draw:frame draw:style-name="fr7" draw:name="Image 134" text:anchor-type="char" svg:x="6.5299in" svg:y="0.1583in" svg:width="0.1283in" svg:height="0.089in" draw:z-index="43"><draw:image xlink:href="Pictures/100000010000001900000011AD84B628.png" xlink:type="simple" xlink:show="embed" xlink:actuate="onLoad" draw:mime-type="image/png"/></draw:frame><draw:frame draw:style-name="fr4" draw:name="Image144" text:anchor-type="char" svg:x="2.6555in" svg:y="0.1626in" svg:width="0.3201in" svg:height="0.0854in" draw:z-index="109"><draw:image xlink:href="Pictures/100000010000001E00000008CD7C16C9.png" xlink:type="simple" xlink:show="embed" xlink:actuate="onLoad" draw:mime-type="image/png"/></draw:frame></text:p>
      <text:p text:style-name="P287"/>
      <text:p text:style-name="P288"><draw:frame draw:style-name="fr9" draw:name="Image3" text:anchor-type="as-char" svg:width="0.7126in" svg:height="0.1055in" draw:z-index="486"><draw:image xlink:href="Pictures/10000001000000440000000A97936786.png" xlink:type="simple" xlink:show="embed" xlink:actuate="onLoad" draw:mime-type="image/png"/></draw:frame></text:p>
      <text:p text:style-name="P289"><draw:frame draw:style-name="fr7" draw:name="Image 147" text:anchor-type="char" svg:x="3.9217in" svg:y="0.1819in" svg:width="0.2866in" svg:height="0.1071in" draw:z-index="44"><draw:image xlink:href="Pictures/100000010000003700000015C178B227.png" xlink:type="simple" xlink:show="embed" xlink:actuate="onLoad" draw:mime-type="image/png"/></draw:frame><draw:frame draw:style-name="fr7" draw:name="Image 149" text:anchor-type="char" svg:x="4.4772in" svg:y="0.178in" svg:width="0.2374in" svg:height="0.089in" draw:z-index="45"><draw:image xlink:href="Pictures/100000010000002E00000011FCECBCAA.png" xlink:type="simple" xlink:show="embed" xlink:actuate="onLoad" draw:mime-type="image/png"/></draw:frame><draw:frame draw:style-name="fr7" draw:name="Image 150" text:anchor-type="char" svg:x="4.7929in" svg:y="0.178in" svg:width="0.1283in" svg:height="0.089in" draw:z-index="46"><draw:image xlink:href="Pictures/100000010000001900000011544F2769.png" xlink:type="simple" xlink:show="embed" xlink:actuate="onLoad" draw:mime-type="image/png"/></draw:frame><draw:frame draw:style-name="fr7" draw:name="Image 152" text:anchor-type="char" svg:x="5.2602in" svg:y="0.1744in" svg:width="0.6299in" svg:height="0.1165in" draw:z-index="47"><draw:image xlink:href="Pictures/100000010000007800000016BF1E5FC2.png" xlink:type="simple" xlink:show="embed" xlink:actuate="onLoad" draw:mime-type="image/png"/></draw:frame><draw:frame draw:style-name="fr7" draw:name="Image 153" text:anchor-type="char" svg:x="5.9634in" svg:y="0.178in" svg:width="0.7638in" svg:height="0.111in" draw:z-index="48"><draw:image xlink:href="Pictures/100000010000009300000015D25646E2.png" xlink:type="simple" xlink:show="embed" xlink:actuate="onLoad" draw:mime-type="image/png"/></draw:frame><draw:frame draw:style-name="fr7" draw:name="Image 157" text:anchor-type="char" svg:x="3.0772in" svg:y="1.0311in" svg:width="2.1772in" svg:height="0.25in" draw:z-index="66"><draw:image xlink:href="Pictures/10000001000001A500000030705FA33D.png" xlink:type="simple" xlink:show="embed" xlink:actuate="onLoad" draw:mime-type="image/png"/></draw:frame><draw:frame draw:style-name="fr4" draw:name="Image145" text:anchor-type="char" svg:x="1.6299in" svg:y="0.1819in" svg:width="1.4937in" svg:height="0.25in" draw:z-index="110"><draw:image xlink:href="Pictures/100000010000008F000000181689160F.png" xlink:type="simple" xlink:show="embed" xlink:actuate="onLoad" draw:mime-type="image/png"/></draw:frame><draw:frame draw:style-name="fr4" draw:name="Image146" text:anchor-type="char" svg:x="3.1984in" svg:y="0.1717in" svg:width="0.411in" svg:height="0.0965in" draw:z-index="115"><draw:image xlink:href="Pictures/100000010000002700000009243F8150.png" xlink:type="simple" xlink:show="embed" xlink:actuate="onLoad" draw:mime-type="image/png"/></draw:frame><draw:frame draw:style-name="fr4" draw:name="Image148" text:anchor-type="char" svg:x="3.6839in" svg:y="0.202in" svg:width="0.1661in" svg:height="0.0661in" draw:z-index="120"><draw:image xlink:href="Pictures/100000010000000F00000006ED293112.png" xlink:type="simple" xlink:show="embed" xlink:actuate="onLoad" draw:mime-type="image/png"/></draw:frame><draw:frame draw:style-name="fr4" draw:name="Image151" text:anchor-type="char" svg:x="4.2799in" svg:y="0.202in" svg:width="0.1217in" svg:height="0.0661in" draw:z-index="121"><draw:image xlink:href="Pictures/100000010000000B0000000666AED10D.png" xlink:type="simple" xlink:show="embed" xlink:actuate="onLoad" draw:mime-type="image/png"/></draw:frame><draw:frame draw:style-name="fr4" draw:name="Image154" text:anchor-type="char" svg:x="4.9925in" svg:y="0.202in" svg:width="0.1854in" svg:height="0.0661in" draw:z-index="124"><draw:image xlink:href="Pictures/100000010000001100000006A6569073.png" xlink:type="simple" xlink:show="embed" xlink:actuate="onLoad" draw:mime-type="image/png"/></draw:frame><draw:frame draw:style-name="fr4" draw:name="Image155" text:anchor-type="char" svg:x="2.4299in" svg:y="0.6035in" svg:width="3.0492in" svg:height="0.1126in" draw:z-index="126"><draw:image xlink:href="Pictures/10000001000001240000000AE7DED01F.png" xlink:type="simple" xlink:show="embed" xlink:actuate="onLoad" draw:mime-type="image/png"/></draw:frame></text:p>
      <text:p text:style-name="P290"/>
      <text:p text:style-name="P291"/>
      <text:p text:style-name="P292"/>
      <text:p text:style-name="P292"/>
      <text:p text:style-name="P292"/>
      <text:p text:style-name="P292"/>
      <text:p text:style-name="P292"/>
      <text:p text:style-name="P292"/>
      <text:p text:style-name="P292"/>
      <text:p text:style-name="P292"/>
      <text:p text:style-name="P292"/>
      <text:p text:style-name="P292"/>
      <text:p text:style-name="P292"/>
      <text:p text:style-name="P292"/>
      <text:p text:style-name="P292"/>
      <text:p text:style-name="P292"/>
      <text:p text:style-name="P292"/>
      <text:p text:style-name="P292"/>
      <text:p text:style-name="P292"/>
      <text:p text:style-name="P292"/>
      <text:p text:style-name="P292"/>
      <text:p text:style-name="P292"/>
      <text:p text:style-name="P292"/>
      <text:p text:style-name="P292"/>
      <text:p text:style-name="P292"/>
      <text:p text:style-name="P292"/>
      <text:p text:style-name="P292"/>
      <text:p text:style-name="P292"/>
      <text:p text:style-name="P292"/>
      <text:p text:style-name="P292"/>
      <text:p text:style-name="P292"/>
      <text:p text:style-name="P292"/>
      <text:p text:style-name="P292"/>
      <text:p text:style-name="P292"/>
      <text:p text:style-name="P292"/>
      <text:p text:style-name="P292"/>
      <text:p text:style-name="P292"/>
      <text:p text:style-name="P292"/>
      <text:p text:style-name="P292"/>
      <text:p text:style-name="P292"/>
      <text:p text:style-name="P292"/>
      <text:p text:style-name="P292"/>
      <text:p text:style-name="P292"/>
      <text:p text:style-name="P292"/>
      <text:p text:style-name="P292"/>
      <text:p text:style-name="P292"/>
      <text:p text:style-name="P292"/>
      <text:p text:style-name="P292"/>
      <text:p text:style-name="P292"/>
      <text:p text:style-name="P292"/>
      <text:p text:style-name="P292"/>
      <text:p text:style-name="P292"/>
      <text:p text:style-name="P292"/>
      <text:p text:style-name="P292"/>
      <text:p text:style-name="P292"/>
      <text:p text:style-name="P292"/>
      <text:p text:style-name="P292"/>
      <text:p text:style-name="P292"/>
      <text:p text:style-name="P292"/>
      <text:p text:style-name="P292"/>
      <text:p text:style-name="P292"/>
      <text:p text:style-name="P292"/>
      <text:p text:style-name="P292"/>
      <text:p text:style-name="P292"/>
      <text:p text:style-name="P292"/>
      <text:p text:style-name="P292"/>
      <text:p text:style-name="P292"/>
      <text:p text:style-name="P292"/>
      <text:p text:style-name="P292"/>
      <text:p text:style-name="P292"/>
      <text:p text:style-name="P292"/>
      <text:p text:style-name="P292"/>
      <text:p text:style-name="P293"/>
      <text:p text:style-name="P294"><draw:frame draw:style-name="fr8" draw:name="Image 158" text:anchor-type="char" svg:x="3.7902in" svg:y="-0.2945in" svg:width="0.6866in" svg:height="0.6189in" draw:z-index="18"><draw:image xlink:href="Pictures/10000001000000840000007752069C51.png" xlink:type="simple" xlink:show="embed" xlink:actuate="onLoad" draw:mime-type="image/png"/></draw:frame><text:span text:style-name="T423">D.O.</text:span><text:span text:style-name="T424"> </text:span><text:span text:style-name="T423">PREFEITURA</text:span><text:span text:style-name="T425"> </text:span><text:span text:style-name="T423">MUNICIPAL</text:span><text:span text:style-name="T426"> </text:span><text:span text:style-name="T423">DE</text:span><text:span text:style-name="T427"> </text:span><text:span text:style-name="T428">CACHOEIRO</text:span><text:span text:style-name="T423"><text:tab/></text:span><text:span text:style-name="T429">15</text:span></text:p>
      <text:p text:style-name="P295"/>
      <text:p text:style-name="P296"/>
      <text:p text:style-name="P297"><text:span text:style-name="T430">Decreto</text:span><text:span text:style-name="T431"> </text:span><text:span text:style-name="T430">Nº</text:span><text:span text:style-name="T432"> </text:span><text:span text:style-name="T430">0037631/2026</text:span><text:span text:style-name="T433">-24</text:span><text:span text:style-name="T434"> </text:span><text:span text:style-name="T433">de</text:span><text:span text:style-name="T434"> </text:span><text:span text:style-name="T433">agosto</text:span><text:span text:style-name="T435"> </text:span><text:span text:style-name="T433">de</text:span><text:span text:style-name="T434"> </text:span><text:span text:style-name="T436">2026</text:span></text:p>
      <text:p text:style-name="P298"/>
      <text:p text:style-name="P299"><text:span text:style-name="T437">Suplementação</text:span><text:span text:style-name="T438"> </text:span><text:span text:style-name="T437">de</text:span><text:span text:style-name="T439"> </text:span><text:span text:style-name="T437">Dotações</text:span><text:span text:style-name="T439"> </text:span><text:span text:style-name="T440">Orçamentárias</text:span></text:p>
      <text:p text:style-name="P300"/>
      <text:p text:style-name="P300"/>
      <text:p text:style-name="P300"/>
      <text:p text:style-name="P301"/>
      <text:p text:style-name="P302"><text:span text:style-name="T430">O Prefeito Municipal de CACHOEIRO DE ITAPEMIRIM, Estado do ESPÍRITO SANTO, no uso de suas atribuições legais, autorizado pela Lei Municipal 0008290/2025 e</text:span><text:span text:style-name="T430"/></text:p>
      <text:p text:style-name="P303"/>
      <text:p text:style-name="P303"/>
      <text:p text:style-name="P303"/>
      <text:p text:style-name="P304"/>
      <text:p text:style-name="P302"><text:span text:style-name="T430">CONSIDERANDO a necessidade de adequar algumas classificações das despesas, quanto a sua </text:span><text:span text:style-name="T441">natureza.</text:span></text:p>
      <text:p text:style-name="P303"/>
      <text:p text:style-name="P305"/>
      <text:p text:style-name="P306"><text:span text:style-name="T441">DECRETA:</text:span><text:span text:style-name="T441"/></text:p>
      <text:p text:style-name="P303"/>
      <text:p text:style-name="P307"/>
      <text:p text:style-name="P308"><text:span text:style-name="T433">Art. 1º - Fica aberto o crédito SUPLEMENTAR no valor de R$ 167.397,40 ( Cento e Sessenta e Sete Mil, Trezentos e Noventa e Sete Reais, Quarenta Centavos ) , para reforço das seguintes dotações </text:span><text:span text:style-name="T442">orçamentárias:</text:span></text:p>
      <text:p text:style-name="P309"/>
      <text:p text:style-name="P310"/>
      <text:p text:style-name="P311"><text:span text:style-name="T433">Art.</text:span><text:span text:style-name="T442"> </text:span><text:span text:style-name="T433">2º</text:span><text:span text:style-name="T443"> </text:span><text:span text:style-name="T433">-</text:span><text:span text:style-name="T442"> </text:span><text:span text:style-name="T433">Os</text:span><text:span text:style-name="T443"> </text:span><text:span text:style-name="T433">recursos</text:span><text:span text:style-name="T443"> </text:span><text:span text:style-name="T433">a</text:span><text:span text:style-name="T442"> </text:span><text:span text:style-name="T433">serem</text:span><text:span text:style-name="T442"> </text:span><text:span text:style-name="T433">utilizados</text:span><text:span text:style-name="T443"> </text:span><text:span text:style-name="T433">para</text:span><text:span text:style-name="T442"> </text:span><text:span text:style-name="T433">atender</text:span><text:span text:style-name="T442"> </text:span><text:span text:style-name="T433">ao</text:span><text:span text:style-name="T442"> </text:span><text:span text:style-name="T433">que</text:span><text:span text:style-name="T442"> </text:span><text:span text:style-name="T433">dispõe</text:span><text:span text:style-name="T442"> </text:span><text:span text:style-name="T433">o</text:span><text:span text:style-name="T442"> </text:span><text:span text:style-name="T433">artigo</text:span><text:span text:style-name="T442"> </text:span><text:span text:style-name="T433">anterior</text:span><text:span text:style-name="T442"> </text:span><text:span text:style-name="T433">é</text:span><text:span text:style-name="T442"> </text:span><text:span text:style-name="T433">o</text:span><text:span text:style-name="T442"> </text:span><text:span text:style-name="T433">proveniente</text:span><text:span text:style-name="T442"> </text:span><text:span text:style-name="T433">de: REDUÇÃO nos termos de que dispõe o Art. 43, Parágrafo Primeiro, item III, da Lei Federal nº 4.320/64, conforme segue:</text:span></text:p>
      <text:p text:style-name="P309"/>
      <text:p text:style-name="P312"/>
      <text:p text:style-name="P306"><text:span text:style-name="T433">Art.</text:span><text:span text:style-name="T444"> </text:span><text:span text:style-name="T433">3º</text:span><text:span text:style-name="T436"> </text:span><text:span text:style-name="T433">-</text:span><text:span text:style-name="T436"> </text:span><text:span text:style-name="T433">Este</text:span><text:span text:style-name="T444"> </text:span><text:span text:style-name="T433">Decreto</text:span><text:span text:style-name="T436"> </text:span><text:span text:style-name="T433">entra</text:span><text:span text:style-name="T436"> </text:span><text:span text:style-name="T433">em</text:span><text:span text:style-name="T436"> </text:span><text:span text:style-name="T433">vigor</text:span><text:span text:style-name="T444"> </text:span><text:span text:style-name="T433">nesta</text:span><text:span text:style-name="T436"> </text:span><text:span text:style-name="T442">data.</text:span></text:p>
      <text:p text:style-name="P309"/>
      <text:p text:style-name="P313"/>
      <text:p text:style-name="P314"><text:span text:style-name="T445">MUNICÍPIO DE</text:span><text:span text:style-name="T446"> </text:span><text:span text:style-name="T445">CACHOEIRO</text:span><text:span text:style-name="T446"> </text:span><text:span text:style-name="T445">DE</text:span><text:span text:style-name="T446"> </text:span><text:span text:style-name="T447">ITAPEMIRIM24/08/2026</text:span></text:p>
      <text:p text:style-name="P315"/>
      <text:p text:style-name="P315"/>
      <text:p text:style-name="P316"><draw:frame draw:style-name="fr4" draw:name="Image182" text:anchor-type="char" svg:x="3.1846in" svg:y="0.2453in" svg:width="1.7571in" svg:height="0.0161in" draw:z-index="11"><draw:image xlink:href="Pictures/10000001000000A800000001562B5214.png" xlink:type="simple" xlink:show="embed" xlink:actuate="onLoad" draw:mime-type="image/png"/></draw:frame></text:p>
      <text:p text:style-name="P317"><text:span text:style-name="T448">THEODORICO</text:span><text:span text:style-name="T449"> </text:span><text:span text:style-name="T448">DE</text:span><text:span text:style-name="T450"> </text:span><text:span text:style-name="T448">ASSIS</text:span><text:span text:style-name="T450"> </text:span><text:span text:style-name="T451">FERRACO</text:span></text:p>
      <text:p text:style-name="P318"><text:span text:style-name="T451">Prefeito(a)</text:span><text:span text:style-name="T451"/></text:p>
      <text:p text:style-name="P319"/>
      <text:p text:style-name="P320"/>
      <text:p text:style-name="P320"/>
      <text:p text:style-name="P320"/>
      <text:p text:style-name="P320"/>
      <text:p text:style-name="P320"/>
      <text:p text:style-name="P320"/>
      <text:p text:style-name="P320"/>
      <text:p text:style-name="P320"/>
      <text:p text:style-name="P320"/>
      <text:p text:style-name="P321"/>
      <text:p text:style-name="P322"><draw:frame draw:style-name="fr9" draw:name="Image4" text:anchor-type="as-char" svg:width="5.6244in" svg:height="0.8134in" draw:z-index="487"><draw:image xlink:href="Pictures/100000010000021B0000004ECB10BC2F.png" xlink:type="simple" xlink:show="embed" xlink:actuate="onLoad" draw:mime-type="image/png"/></draw:frame></text:p>
      <text:p text:style-name="P323"><draw:frame draw:style-name="fr6" draw:name="Image 173" text:anchor-type="char" svg:x="0.4937in" svg:y="-2.6543in" svg:width="7.7736in" svg:height="1.3681in" draw:z-index="288"><draw:image xlink:href="Pictures/10000000000009180000019B2F5AA03B.png" xlink:type="simple" xlink:show="embed" xlink:actuate="onLoad" draw:mime-type="image/png"/></draw:frame><text:span text:style-name="T452">Decreto</text:span><text:span text:style-name="T453"> </text:span><text:span text:style-name="T454">Nº</text:span><text:span text:style-name="T455"> </text:span><text:span text:style-name="T456">0037631/2026-24 de</text:span><text:span text:style-name="T457"> </text:span><text:span text:style-name="T458">agosto</text:span><text:span text:style-name="T459"> </text:span><text:span text:style-name="T456">de</text:span><text:span text:style-name="T460"> </text:span><text:span text:style-name="T461">2026</text:span></text:p>
      <text:p text:style-name="P324"><text:span text:style-name="T462">Fonte</text:span><text:span text:style-name="T463"><text:tab/></text:span><text:span text:style-name="T464">E</text:span><text:span text:style-name="T465">lemento </text:span><text:span text:style-name="T463">Despesa<text:tab/></text:span><text:span text:style-name="T462">Acrescimo</text:span><text:span text:style-name="T463"><text:tab/></text:span><text:span text:style-name="T466">Redução</text:span><text:span text:style-name="T467"> </text:span><text:span text:style-name="T463">ÓRGÃO:09</text:span><text:span text:style-name="T468"> </text:span><text:span text:style-name="T469">-SECRETARIA</text:span><text:span text:style-name="T470"> </text:span><text:span text:style-name="T469">MUNICIPAL</text:span><text:span text:style-name="T471"> </text:span><text:span text:style-name="T469">DE DESENVOLVIMENTO</text:span><text:span text:style-name="T472"> </text:span><text:span text:style-name="T473">SOCIAL</text:span></text:p>
      <text:p text:style-name="P325"><text:span text:style-name="T463">UNIDADE </text:span><text:span text:style-name="T465">ORÇAMENTÁRIA:01 </text:span><text:span text:style-name="T474">- </text:span><text:span text:style-name="T469">SECRETARIA</text:span><text:span text:style-name="T475"> </text:span><text:span text:style-name="T469">MUNICIPAL</text:span><text:span text:style-name="T476"> </text:span><text:span text:style-name="T477">DE </text:span><text:span text:style-name="T469">DESENVOLVIMENTO</text:span><text:span text:style-name="T478"> </text:span><text:span text:style-name="T473">SOCIAL</text:span><text:span text:style-name="T479"> </text:span><text:span text:style-name="T469">AÇÃ0:2.020 - </text:span><text:span text:style-name="T473">GESTÃO </text:span><text:span text:style-name="T469">DE DESENVOLVIMENTO</text:span><text:span text:style-name="T480"> </text:span><text:span text:style-name="T469">SOCIAL</text:span></text:p>
      <table:table table:name="Table1" table:style-name="Table1">
        <table:table-column table:style-name="Table1.A"/>
        <table:table-column table:style-name="Table1.B"/>
        <table:table-column table:style-name="Table1.C"/>
        <table:table-column table:style-name="Table1.D"/>
        <table:table-column table:style-name="Table1.E"/>
        <table:table-row table:style-name="Table1.1">
          <table:table-cell table:style-name="Table1.A1" office:value-type="string">
            <text:p text:style-name="P326"><text:span text:style-name="T481">I</text:span><text:span text:style-name="T482">50000000001</text:span></text:p>
          </table:table-cell>
          <table:table-cell table:style-name="Table1.A1" office:value-type="string">
            <text:p text:style-name="P327"><text:span text:style-name="T483">33903999000</text:span><text:span text:style-name="T483"/></text:p>
          </table:table-cell>
          <table:table-cell table:style-name="Table1.A1" office:value-type="string">
            <text:p text:style-name="P328"/>
          </table:table-cell>
          <table:table-cell table:style-name="Table1.A1" office:value-type="string">
            <text:p text:style-name="P329"><text:span text:style-name="T484">0,00</text:span><text:span text:style-name="T484"/></text:p>
          </table:table-cell>
          <table:table-cell table:style-name="Table1.A1" office:value-type="string">
            <text:p text:style-name="P330"><text:span text:style-name="T482">497</text:span><text:span text:style-name="T485">,</text:span><text:span text:style-name="T482">40</text:span></text:p>
          </table:table-cell>
        </table:table-row>
        <table:table-row table:style-name="Table1.2">
          <table:table-cell table:style-name="Table1.A1" office:value-type="string">
            <text:p text:style-name="P331"/>
          </table:table-cell>
          <table:table-cell table:style-name="Table1.A1" office:value-type="string">
            <text:p text:style-name="P331"/>
          </table:table-cell>
          <table:table-cell table:style-name="Table1.A1" office:value-type="string">
            <text:p text:style-name="P332"><text:span text:style-name="T486">Total</text:span><text:span text:style-name="T487"> </text:span><text:span text:style-name="T486">por</text:span><text:span text:style-name="T488"> </text:span><text:span text:style-name="T489">Ação</text:span></text:p>
          </table:table-cell>
          <table:table-cell table:style-name="Table1.A1" office:value-type="string">
            <text:p text:style-name="P333"><text:span text:style-name="T490">0,00</text:span><text:span text:style-name="T490"/></text:p>
          </table:table-cell>
          <table:table-cell table:style-name="Table1.A1" office:value-type="string">
            <text:p text:style-name="P334"><text:span text:style-name="T491">497,40</text:span><text:span text:style-name="T491"/></text:p>
          </table:table-cell>
        </table:table-row>
        <table:table-row table:style-name="Table1.1">
          <table:table-cell table:style-name="Table1.A1" office:value-type="string">
            <text:p text:style-name="P328"/>
          </table:table-cell>
          <table:table-cell table:style-name="Table1.A1" office:value-type="string">
            <text:p text:style-name="P328"/>
          </table:table-cell>
          <table:table-cell table:style-name="Table1.A1" office:value-type="string">
            <text:p text:style-name="P335"><text:span text:style-name="T492">Total</text:span><text:span text:style-name="T493"> </text:span><text:span text:style-name="T492">por</text:span><text:span text:style-name="T494"> </text:span><text:span text:style-name="T495">Unidade</text:span></text:p>
          </table:table-cell>
          <table:table-cell table:style-name="Table1.A1" office:value-type="string">
            <text:p text:style-name="P336"><text:span text:style-name="T490">0</text:span><text:span text:style-name="T496">,</text:span><text:span text:style-name="T490">00</text:span></text:p>
          </table:table-cell>
          <table:table-cell table:style-name="Table1.A1" office:value-type="string">
            <text:p text:style-name="P337"><text:span text:style-name="T497">497,40</text:span><text:span text:style-name="T497"/></text:p>
          </table:table-cell>
        </table:table-row>
      </table:table>
      <text:p text:style-name="P338"><text:span text:style-name="T469">UNIDADE</text:span><text:span text:style-name="T498"> </text:span><text:span text:style-name="T477">ORÇAMENTÁRIA:02</text:span><text:span text:style-name="T499"> </text:span><text:span text:style-name="T477">-</text:span><text:span text:style-name="T500"> </text:span><text:span text:style-name="T469">FUNDO</text:span><text:span text:style-name="T501"> </text:span><text:span text:style-name="T469">MUNICIPAL</text:span><text:span text:style-name="T502"> </text:span><text:span text:style-name="T469">DE</text:span><text:span text:style-name="T472"> </text:span><text:span text:style-name="T473">ASS</text:span><text:span text:style-name="T477">IST</text:span><text:span text:style-name="T473">ENCIA</text:span><text:span text:style-name="T503"> </text:span><text:span text:style-name="T469">SOCIAL</text:span><text:span text:style-name="T504"> </text:span><text:span text:style-name="T469">DE</text:span><text:span text:style-name="T498"> </text:span><text:span text:style-name="T473">CAC</text:span><text:span text:style-name="T477">HO</text:span><text:span text:style-name="T473">E</text:span><text:span text:style-name="T477">IRO</text:span><text:span text:style-name="T500"> </text:span><text:span text:style-name="T469">DE</text:span><text:span text:style-name="T501"> </text:span><text:span text:style-name="T469">ITAPEMIRIM</text:span><text:span text:style-name="T505"> </text:span><text:span text:style-name="T469">AÇÃ0:2.097 </text:span><text:span text:style-name="T477">-</text:span><text:span text:style-name="T506"> </text:span><text:span text:style-name="T469">SCFV -</text:span><text:span text:style-name="T482"> </text:span><text:span text:style-name="T473">SERV</text:span><text:span text:style-name="T477">I</text:span><text:span text:style-name="T473">ÇO </text:span><text:span text:style-name="T469">DE </text:span><text:span text:style-name="T473">CONV</text:span><text:span text:style-name="T477">I</text:span><text:span text:style-name="T473">VENCIA </text:span><text:span text:style-name="T507">E </text:span><text:span text:style-name="T473">FORTALECIMENTO</text:span><text:span text:style-name="T503"> </text:span><text:span text:style-name="T469">DE VLNCULO</text:span></text:p>
      <table:table table:name="Table2" table:style-name="Table2">
        <table:table-column table:style-name="Table2.A"/>
        <table:table-column table:style-name="Table2.B"/>
        <table:table-column table:style-name="Table2.C"/>
        <table:table-column table:style-name="Table2.D"/>
        <table:table-column table:style-name="Table2.E"/>
        <table:table-row table:style-name="Table2.1">
          <table:table-cell table:style-name="Table2.A1" office:value-type="string">
            <text:p text:style-name="P339"><text:span text:style-name="T508">I</text:span><text:span text:style-name="T509"> </text:span><text:span text:style-name="T510">66</text:span><text:span text:style-name="T511"> </text:span><text:span text:style-name="T508">I</text:span><text:span text:style-name="T512"> </text:span><text:span text:style-name="T513">00000012</text:span></text:p>
          </table:table-cell>
          <table:table-cell table:style-name="Table2.A1" office:value-type="string">
            <text:p text:style-name="P340"><text:span text:style-name="T514">339039</text:span><text:span text:style-name="T469"> </text:span><text:span text:style-name="T515">I</text:span><text:span text:style-name="T516"> </text:span><text:span text:style-name="T517">7000</text:span></text:p>
          </table:table-cell>
          <table:table-cell table:style-name="Table2.A1" office:value-type="string">
            <text:p text:style-name="P328"/>
          </table:table-cell>
          <table:table-cell table:style-name="Table2.A1" office:value-type="string">
            <text:p text:style-name="P341"><text:span text:style-name="T484">0,00</text:span><text:span text:style-name="T484"/></text:p>
          </table:table-cell>
          <table:table-cell table:style-name="Table2.A1" office:value-type="string">
            <text:p text:style-name="P342"><text:span text:style-name="T482">1.600</text:span><text:span text:style-name="T518">,</text:span><text:span text:style-name="T482">00</text:span></text:p>
          </table:table-cell>
        </table:table-row>
        <table:table-row table:style-name="Table2.2">
          <table:table-cell table:style-name="Table2.A1" office:value-type="string">
            <text:p text:style-name="P331"/>
          </table:table-cell>
          <table:table-cell table:style-name="Table2.A1" office:value-type="string">
            <text:p text:style-name="P331"/>
          </table:table-cell>
          <table:table-cell table:style-name="Table2.A1" office:value-type="string">
            <text:p text:style-name="P343"><text:span text:style-name="T519">Total</text:span><text:span text:style-name="T520"> </text:span><text:span text:style-name="T486">por</text:span><text:span text:style-name="T521"> </text:span><text:span text:style-name="T489">Ação</text:span></text:p>
          </table:table-cell>
          <table:table-cell table:style-name="Table2.A1" office:value-type="string">
            <text:p text:style-name="P344"><text:span text:style-name="T522">0,00</text:span><text:span text:style-name="T522"/></text:p>
          </table:table-cell>
          <table:table-cell table:style-name="Table2.A1" office:value-type="string">
            <text:p text:style-name="P345"><text:span text:style-name="T497">1.600,00</text:span><text:span text:style-name="T497"/></text:p>
          </table:table-cell>
        </table:table-row>
        <table:table-row table:style-name="Table2.3">
          <table:table-cell table:style-name="Table2.A1" table:number-columns-spanned="5" office:value-type="string">
            <text:p text:style-name="P346"><text:span text:style-name="T463">AÇÃO:2.</text:span><text:span text:style-name="T523"> </text:span><text:span text:style-name="T477">10</text:span><text:span text:style-name="T473">7</text:span><text:span text:style-name="T503"> </text:span><text:span text:style-name="T469">-</text:span><text:span text:style-name="T524"> </text:span><text:span text:style-name="T469">SERVIÇO</text:span><text:span text:style-name="T472"> </text:span><text:span text:style-name="T469">DE</text:span><text:span text:style-name="T524"> </text:span><text:span text:style-name="T473">ACOLH</text:span><text:span text:style-name="T477">IM</text:span><text:span text:style-name="T473">ENTO</text:span><text:span text:style-name="T503"> </text:span><text:span text:style-name="T473">EM</text:span><text:span text:style-name="T525"> </text:span><text:span text:style-name="T469">FAMÍLIA</text:span><text:span text:style-name="T526"> </text:span><text:span text:style-name="T483">ACOLHEDORA</text:span></text:p>
          </table:table-cell>
          <table:covered-table-cell/>
          <table:covered-table-cell/>
          <table:covered-table-cell/>
          <table:covered-table-cell/>
        </table:table-row>
        <table:table-row table:style-name="Table2.4">
          <table:table-cell table:style-name="Table2.A1" office:value-type="string">
            <text:p text:style-name="P347"><text:span text:style-name="T508">I</text:span><text:span text:style-name="T509"> </text:span><text:span text:style-name="T510">66</text:span><text:span text:style-name="T511"> </text:span><text:span text:style-name="T508">I</text:span><text:span text:style-name="T512"> </text:span><text:span text:style-name="T513">00000013</text:span></text:p>
          </table:table-cell>
          <table:table-cell table:style-name="Table2.A1" office:value-type="string">
            <text:p text:style-name="P348"><text:span text:style-name="T482">33904899000</text:span><text:span text:style-name="T482"/></text:p>
          </table:table-cell>
          <table:table-cell table:style-name="Table2.A1" office:value-type="string">
            <text:p text:style-name="P331"/>
          </table:table-cell>
          <table:table-cell table:style-name="Table2.A1" office:value-type="string">
            <text:p text:style-name="P343"><text:span text:style-name="T481">1.600</text:span><text:span text:style-name="T518">,</text:span><text:span text:style-name="T482">00</text:span></text:p>
          </table:table-cell>
          <table:table-cell table:style-name="Table2.A1" office:value-type="string">
            <text:p text:style-name="P349"><text:span text:style-name="T484">0</text:span><text:span text:style-name="T527">,</text:span><text:span text:style-name="T484">00</text:span></text:p>
          </table:table-cell>
        </table:table-row>
        <table:table-row table:style-name="Table2.5">
          <table:table-cell table:style-name="Table2.A1" office:value-type="string">
            <text:p text:style-name="P331"/>
          </table:table-cell>
          <table:table-cell table:style-name="Table2.A1" office:value-type="string">
            <text:p text:style-name="P331"/>
          </table:table-cell>
          <table:table-cell table:style-name="Table2.A1" office:value-type="string">
            <text:p text:style-name="P350"><text:span text:style-name="T519">Total</text:span><text:span text:style-name="T528"> </text:span><text:span text:style-name="T486">por</text:span><text:span text:style-name="T488"> </text:span><text:span text:style-name="T489">Ação</text:span></text:p>
          </table:table-cell>
          <table:table-cell table:style-name="Table2.A1" office:value-type="string">
            <text:p text:style-name="P351"><text:span text:style-name="T497">1.600,00</text:span><text:span text:style-name="T497"/></text:p>
          </table:table-cell>
          <table:table-cell table:style-name="Table2.A1" office:value-type="string">
            <text:p text:style-name="P352"><text:span text:style-name="T522">0,00</text:span><text:span text:style-name="T522"/></text:p>
          </table:table-cell>
        </table:table-row>
        <table:table-row table:style-name="Table2.6">
          <table:table-cell table:style-name="Table2.A1" office:value-type="string">
            <text:p text:style-name="P328"/>
          </table:table-cell>
          <table:table-cell table:style-name="Table2.A1" office:value-type="string">
            <text:p text:style-name="P328"/>
          </table:table-cell>
          <table:table-cell table:style-name="Table2.A1" office:value-type="string">
            <text:p text:style-name="P353"><text:span text:style-name="T486">Total</text:span><text:span text:style-name="T487"> </text:span><text:span text:style-name="T486">por</text:span><text:span text:style-name="T529"> </text:span><text:span text:style-name="T497">Unidade</text:span></text:p>
          </table:table-cell>
          <table:table-cell table:style-name="Table2.A1" office:value-type="string">
            <text:p text:style-name="P354"><text:span text:style-name="T497">1.600</text:span><text:span text:style-name="T530">,</text:span><text:span text:style-name="T497">00</text:span></text:p>
          </table:table-cell>
          <table:table-cell table:style-name="Table2.A1" office:value-type="string">
            <text:p text:style-name="P355"><text:span text:style-name="T497">1.600,00</text:span><text:span text:style-name="T497"/></text:p>
          </table:table-cell>
        </table:table-row>
      </table:table>
      <text:p text:style-name="P356"><text:span text:style-name="T469">UNIDADE</text:span><text:span text:style-name="T498"> </text:span><text:span text:style-name="T477">ORÇAMENTÁRIA:06</text:span><text:span text:style-name="T499"> </text:span><text:span text:style-name="T469">-</text:span><text:span text:style-name="T531"> </text:span><text:span text:style-name="T469">FUNDO</text:span><text:span text:style-name="T501"> </text:span><text:span text:style-name="T469">MUNICIPAL DOS</text:span><text:span text:style-name="T498"> </text:span><text:span text:style-name="T477">DIREITO</text:span><text:span text:style-name="T473">S</text:span><text:span text:style-name="T503"> </text:span><text:span text:style-name="T477">DA</text:span><text:span text:style-name="T532"> </text:span><text:span text:style-name="T469">PESSOA</text:span><text:span text:style-name="T482"> </text:span><text:span text:style-name="T473">COM </text:span><text:span text:style-name="T469">DEFICIENCIA</text:span><text:span text:style-name="T505"> </text:span><text:span text:style-name="T469">AÇÃ0:2.304 - </text:span><text:span text:style-name="T473">GESTÃO </text:span><text:span text:style-name="T469">DO FUNDO </text:span><text:span text:style-name="T473">MUN</text:span><text:span text:style-name="T477">I</text:span><text:span text:style-name="T473">CIPAL </text:span><text:span text:style-name="T469">DE ASSISTÊNCIA </text:span><text:span text:style-name="T473">SOC</text:span><text:span text:style-name="T477">IAL</text:span></text:p>
      <table:table table:name="Table3" table:style-name="Table3">
        <table:table-column table:style-name="Table3.A"/>
        <table:table-column table:style-name="Table3.B"/>
        <table:table-column table:style-name="Table3.C"/>
        <table:table-column table:style-name="Table3.D"/>
        <table:table-column table:style-name="Table3.E"/>
        <table:table-row table:style-name="Table3.1">
          <table:table-cell table:style-name="Table3.A1" office:value-type="string">
            <text:p text:style-name="P357"><text:span text:style-name="T533">I</text:span><text:span text:style-name="T534">5000000000</text:span><text:span text:style-name="T535"> </text:span><text:span text:style-name="T536">I</text:span></text:p>
          </table:table-cell>
          <table:table-cell table:style-name="Table3.A1" office:value-type="string">
            <text:p text:style-name="P358"><text:span text:style-name="T483">3390</text:span><text:span text:style-name="T481">1414000</text:span></text:p>
          </table:table-cell>
          <table:table-cell table:style-name="Table3.A1" office:value-type="string">
            <text:p text:style-name="P328"/>
          </table:table-cell>
          <table:table-cell table:style-name="Table3.A1" office:value-type="string">
            <text:p text:style-name="P359"><text:span text:style-name="T482">497,40</text:span><text:span text:style-name="T482"/></text:p>
          </table:table-cell>
          <table:table-cell table:style-name="Table3.A1" office:value-type="string">
            <text:p text:style-name="P360"><text:span text:style-name="T484">0,00</text:span><text:span text:style-name="T484"/></text:p>
          </table:table-cell>
        </table:table-row>
        <table:table-row table:style-name="Table3.2">
          <table:table-cell table:style-name="Table3.A1" office:value-type="string">
            <text:p text:style-name="P331"/>
          </table:table-cell>
          <table:table-cell table:style-name="Table3.A1" office:value-type="string">
            <text:p text:style-name="P331"/>
          </table:table-cell>
          <table:table-cell table:style-name="Table3.A1" office:value-type="string">
            <text:p text:style-name="P361"><text:span text:style-name="T486">Total</text:span><text:span text:style-name="T537"> </text:span><text:span text:style-name="T486">por</text:span><text:span text:style-name="T497"> </text:span><text:span text:style-name="T489">Ação</text:span></text:p>
          </table:table-cell>
          <table:table-cell table:style-name="Table3.A1" office:value-type="string">
            <text:p text:style-name="P362"><text:span text:style-name="T497">497</text:span><text:span text:style-name="T530">,</text:span><text:span text:style-name="T497">40</text:span></text:p>
          </table:table-cell>
          <table:table-cell table:style-name="Table3.A1" office:value-type="string">
            <text:p text:style-name="P363"><text:span text:style-name="T522">0,00</text:span><text:span text:style-name="T522"/></text:p>
          </table:table-cell>
        </table:table-row>
        <table:table-row table:style-name="Table3.3">
          <table:table-cell table:style-name="Table3.A1" office:value-type="string">
            <text:p text:style-name="P331"/>
          </table:table-cell>
          <table:table-cell table:style-name="Table3.A1" office:value-type="string">
            <text:p text:style-name="P331"/>
          </table:table-cell>
          <table:table-cell table:style-name="Table3.A1" office:value-type="string">
            <text:p text:style-name="P364"><text:span text:style-name="T486">Total</text:span><text:span text:style-name="T487"> </text:span><text:span text:style-name="T486">por</text:span><text:span text:style-name="T538"> </text:span><text:span text:style-name="T497">Unidade</text:span></text:p>
          </table:table-cell>
          <table:table-cell table:style-name="Table3.A1" office:value-type="string">
            <text:p text:style-name="P365"><text:span text:style-name="T497">497</text:span><text:span text:style-name="T530">,4</text:span><text:span text:style-name="T497">0</text:span></text:p>
          </table:table-cell>
          <table:table-cell table:style-name="Table3.A1" office:value-type="string">
            <text:p text:style-name="P366"><text:span text:style-name="T522">0,00</text:span><text:span text:style-name="T522"/></text:p>
          </table:table-cell>
        </table:table-row>
        <table:table-row table:style-name="Table3.4">
          <table:table-cell table:style-name="Table3.A1" office:value-type="string">
            <text:p text:style-name="P328"/>
          </table:table-cell>
          <table:table-cell table:style-name="Table3.A1" office:value-type="string">
            <text:p text:style-name="P328"/>
          </table:table-cell>
          <table:table-cell table:style-name="Table3.A1" office:value-type="string">
            <text:p text:style-name="P367"><text:span text:style-name="T486">Total</text:span><text:span text:style-name="T487"> </text:span><text:span text:style-name="T486">por</text:span><text:span text:style-name="T539"> </text:span><text:span text:style-name="T488">Órgão</text:span></text:p>
          </table:table-cell>
          <table:table-cell table:style-name="Table3.A1" office:value-type="string">
            <text:p text:style-name="P368"><text:span text:style-name="T540">2.097,40</text:span><text:span text:style-name="T540"/></text:p>
          </table:table-cell>
          <table:table-cell table:style-name="Table3.A1" office:value-type="string">
            <text:p text:style-name="P369"><text:span text:style-name="T497">2.097,40</text:span><text:span text:style-name="T497"/></text:p>
          </table:table-cell>
        </table:table-row>
      </table:table>
      <text:p text:style-name="P370"><text:span text:style-name="T463">ÓRGÃO:</text:span><text:span text:style-name="T541"> </text:span><text:span text:style-name="T477">14</text:span><text:span text:style-name="T542"> </text:span><text:span text:style-name="T477">-</text:span><text:span text:style-name="T543"> </text:span><text:span text:style-name="T473">SECRETARIA</text:span><text:span text:style-name="T544"> </text:span><text:span text:style-name="T473">MUN</text:span><text:span text:style-name="T477">I</text:span><text:span text:style-name="T473">CIPAL</text:span><text:span text:style-name="T545"> </text:span><text:span text:style-name="T469">D</text:span><text:span text:style-name="T507">E</text:span><text:span text:style-name="T546"> </text:span><text:span text:style-name="T469">MANUTENÇÃO</text:span><text:span text:style-name="T502"> </text:span><text:span text:style-name="T507">E</text:span><text:span text:style-name="T546"> </text:span><text:span text:style-name="T482">SERVIÇOS</text:span></text:p>
      <text:p text:style-name="P371"><text:span text:style-name="T463">UNIDADE</text:span><text:span text:style-name="T547"> </text:span><text:span text:style-name="T465">ORÇAMENTÁRIA:01</text:span><text:span text:style-name="T548"> </text:span><text:span text:style-name="T474">-</text:span><text:span text:style-name="T549"> </text:span><text:span text:style-name="T469">SECRETARIA</text:span><text:span text:style-name="T550"> </text:span><text:span text:style-name="T473">MUN</text:span><text:span text:style-name="T477">I</text:span><text:span text:style-name="T473">C</text:span><text:span text:style-name="T477">IP</text:span><text:span text:style-name="T473">AL</text:span><text:span text:style-name="T551"> </text:span><text:span text:style-name="T469">DE</text:span><text:span text:style-name="T504"> </text:span><text:span text:style-name="T469">MANUTE</text:span><text:span text:style-name="T507">NÇÃ</text:span><text:span text:style-name="T469">O</text:span><text:span text:style-name="T552"> </text:span><text:span text:style-name="T473">E</text:span><text:span text:style-name="T553"> </text:span><text:span text:style-name="T483">SERV</text:span><text:span text:style-name="T481">I</text:span><text:span text:style-name="T483">ÇOS</text:span></text:p>
      <text:p text:style-name="P372"><text:span text:style-name="T463">AÇÃO:</text:span><text:span text:style-name="T469">1.044</text:span><text:span text:style-name="T554"> </text:span><text:span text:style-name="T477">-</text:span><text:span text:style-name="T555"> </text:span><text:span text:style-name="T473">EXPANSÃO</text:span><text:span text:style-name="T556"> </text:span><text:span text:style-name="T469">DE</text:span><text:span text:style-name="T482"> </text:span><text:span text:style-name="T473">REDE</text:span><text:span text:style-name="T496"> </text:span><text:span text:style-name="T469">DE</text:span><text:span text:style-name="T557"> </text:span><text:span text:style-name="T477">IL</text:span><text:span text:style-name="T473">UMINAÇÃO</text:span><text:span text:style-name="T545"> </text:span><text:span text:style-name="T482">PUBLICA</text:span></text:p>
      <table:table table:name="Table4" table:style-name="Table4">
        <table:table-column table:style-name="Table4.A"/>
        <table:table-column table:style-name="Table4.B"/>
        <table:table-column table:style-name="Table4.C"/>
        <table:table-column table:style-name="Table4.D"/>
        <table:table-column table:style-name="Table4.E"/>
        <table:table-row table:style-name="Table4.1">
          <table:table-cell table:style-name="Table4.A1" office:value-type="string">
            <text:p text:style-name="P373"><text:span text:style-name="T481">175100000000</text:span><text:span text:style-name="T481"/></text:p>
          </table:table-cell>
          <table:table-cell table:style-name="Table4.A1" office:value-type="string">
            <text:p text:style-name="P374"><text:span text:style-name="T483">33903999000</text:span><text:span text:style-name="T483"/></text:p>
          </table:table-cell>
          <table:table-cell table:style-name="Table4.A1" office:value-type="string">
            <text:p text:style-name="P328"/>
          </table:table-cell>
          <table:table-cell table:style-name="Table4.A1" office:value-type="string">
            <text:p text:style-name="P375"><text:span text:style-name="T481">150</text:span><text:span text:style-name="T483">.000,00</text:span></text:p>
          </table:table-cell>
          <table:table-cell table:style-name="Table4.A1" office:value-type="string">
            <text:p text:style-name="P376"><text:span text:style-name="T484">0</text:span><text:span text:style-name="T527">,</text:span><text:span text:style-name="T484">00</text:span></text:p>
          </table:table-cell>
        </table:table-row>
        <table:table-row table:style-name="Table4.2">
          <table:table-cell table:style-name="Table4.A1" office:value-type="string">
            <text:p text:style-name="P331"/>
          </table:table-cell>
          <table:table-cell table:style-name="Table4.A1" office:value-type="string">
            <text:p text:style-name="P331"/>
          </table:table-cell>
          <table:table-cell table:style-name="Table4.A1" office:value-type="string">
            <text:p text:style-name="P377"><text:span text:style-name="T519">Total</text:span><text:span text:style-name="T520"> </text:span><text:span text:style-name="T486">por</text:span><text:span text:style-name="T521"> </text:span><text:span text:style-name="T489">Ação</text:span></text:p>
          </table:table-cell>
          <table:table-cell table:style-name="Table4.A1" office:value-type="string">
            <text:p text:style-name="P378"><text:span text:style-name="T497">150.000</text:span><text:span text:style-name="T530">,</text:span><text:span text:style-name="T497">00</text:span></text:p>
          </table:table-cell>
          <table:table-cell table:style-name="Table4.A1" office:value-type="string">
            <text:p text:style-name="P379"><text:span text:style-name="T522">0,00</text:span><text:span text:style-name="T522"/></text:p>
          </table:table-cell>
        </table:table-row>
        <table:table-row table:style-name="Table4.3">
          <table:table-cell table:style-name="Table4.A1" table:number-columns-spanned="5" office:value-type="string">
            <text:p text:style-name="P380"><text:span text:style-name="T463">AÇÃO:</text:span><text:span text:style-name="T558"> </text:span><text:span text:style-name="T477">I</text:span><text:span text:style-name="T559"> </text:span><text:span text:style-name="T477">.046</text:span><text:span text:style-name="T542"> </text:span><text:span text:style-name="T477">-</text:span><text:span text:style-name="T543"> </text:span><text:span text:style-name="T469">AMPLIAR</text:span><text:span text:style-name="T560"> </text:span><text:span text:style-name="T473">E</text:span><text:span text:style-name="T561">/</text:span><text:span text:style-name="T469">OU</text:span><text:span text:style-name="T524"> </text:span><text:span text:style-name="T469">MODERNIZAR O</text:span><text:span text:style-name="T562"> </text:span><text:span text:style-name="T469">PARQUE</text:span><text:span text:style-name="T526"> </text:span><text:span text:style-name="T469">DE</text:span><text:span text:style-name="T531"> </text:span><text:span text:style-name="T477">IL</text:span><text:span text:style-name="T473">UMINAÇÃO</text:span><text:span text:style-name="T563"> </text:span><text:span text:style-name="T482">PÚBLICA</text:span></text:p>
          </table:table-cell>
          <table:covered-table-cell/>
          <table:covered-table-cell/>
          <table:covered-table-cell/>
          <table:covered-table-cell/>
        </table:table-row>
        <table:table-row table:style-name="Table4.4">
          <table:table-cell table:style-name="Table4.A1" office:value-type="string">
            <text:p text:style-name="P381"><text:span text:style-name="T481">1</text:span><text:span text:style-name="T483">75</text:span><text:span text:style-name="T481">100000000</text:span></text:p>
          </table:table-cell>
          <table:table-cell table:style-name="Table4.A1" office:value-type="string">
            <text:p text:style-name="P382"><text:span text:style-name="T483">33903999000</text:span><text:span text:style-name="T483"/></text:p>
          </table:table-cell>
          <table:table-cell table:style-name="Table4.A1" office:value-type="string">
            <text:p text:style-name="P331"/>
          </table:table-cell>
          <table:table-cell table:style-name="Table4.A1" office:value-type="string">
            <text:p text:style-name="P383"><text:span text:style-name="T484">0,00</text:span><text:span text:style-name="T484"/></text:p>
          </table:table-cell>
          <table:table-cell table:style-name="Table4.A1" office:value-type="string">
            <text:p text:style-name="P384"><text:span text:style-name="T481">1</text:span><text:span text:style-name="T483">50.000,00</text:span></text:p>
          </table:table-cell>
        </table:table-row>
        <table:table-row table:style-name="Table4.2">
          <table:table-cell table:style-name="Table4.A1" office:value-type="string">
            <text:p text:style-name="P331"/>
          </table:table-cell>
          <table:table-cell table:style-name="Table4.A1" office:value-type="string">
            <text:p text:style-name="P331"/>
          </table:table-cell>
          <table:table-cell table:style-name="Table4.A1" office:value-type="string">
            <text:p text:style-name="P385"><text:span text:style-name="T486">Total</text:span><text:span text:style-name="T487"> </text:span><text:span text:style-name="T486">por</text:span><text:span text:style-name="T488"> </text:span><text:span text:style-name="T489">Ação</text:span></text:p>
          </table:table-cell>
          <table:table-cell table:style-name="Table4.A1" office:value-type="string">
            <text:p text:style-name="P386"><text:span text:style-name="T522">0,00</text:span><text:span text:style-name="T522"/></text:p>
          </table:table-cell>
          <table:table-cell table:style-name="Table4.A1" office:value-type="string">
            <text:p text:style-name="P387"><text:span text:style-name="T497">150.000,00</text:span><text:span text:style-name="T497"/></text:p>
          </table:table-cell>
        </table:table-row>
        <table:table-row table:style-name="Table4.6">
          <table:table-cell table:style-name="Table4.A1" table:number-columns-spanned="5" office:value-type="string">
            <text:p text:style-name="P388"><text:span text:style-name="T469">AÇÃ0:2.028</text:span><text:span text:style-name="T480"> </text:span><text:span text:style-name="T469">-</text:span><text:span text:style-name="T498"> </text:span><text:span text:style-name="T469">GESTÃO</text:span><text:span text:style-name="T504"> </text:span><text:span text:style-name="T469">DE</text:span><text:span text:style-name="T480"> </text:span><text:span text:style-name="T469">MANUTENÇÃO</text:span><text:span text:style-name="T564"> </text:span><text:span text:style-name="T469">E</text:span><text:span text:style-name="T498"> </text:span><text:span text:style-name="T483">SERV</text:span><text:span text:style-name="T481">I</text:span><text:span text:style-name="T483">ÇOS</text:span></text:p>
          </table:table-cell>
          <table:covered-table-cell/>
          <table:covered-table-cell/>
          <table:covered-table-cell/>
          <table:covered-table-cell/>
        </table:table-row>
        <table:table-row table:style-name="Table4.7">
          <table:table-cell table:style-name="Table4.A1" office:value-type="string">
            <text:p text:style-name="P389"><text:span text:style-name="T481">I</text:span><text:span text:style-name="T482">50000000001</text:span></text:p>
          </table:table-cell>
          <table:table-cell table:style-name="Table4.A1" office:value-type="string">
            <text:p text:style-name="P382"><text:span text:style-name="T483">33903004000</text:span><text:span text:style-name="T483"/></text:p>
          </table:table-cell>
          <table:table-cell table:style-name="Table4.A1" office:value-type="string">
            <text:p text:style-name="P331"/>
          </table:table-cell>
          <table:table-cell table:style-name="Table4.A1" office:value-type="string">
            <text:p text:style-name="P390"><text:span text:style-name="T484">0</text:span><text:span text:style-name="T527">,</text:span><text:span text:style-name="T484">00</text:span></text:p>
          </table:table-cell>
          <table:table-cell table:style-name="Table4.A1" office:value-type="string">
            <text:p text:style-name="P384"><text:span text:style-name="T481">1.600</text:span><text:span text:style-name="T483">,00</text:span></text:p>
          </table:table-cell>
        </table:table-row>
        <table:table-row table:style-name="Table4.7">
          <table:table-cell table:style-name="Table4.A1" office:value-type="string">
            <text:p text:style-name="P381"><text:span text:style-name="T481">150000000001</text:span><text:span text:style-name="T481"/></text:p>
          </table:table-cell>
          <table:table-cell table:style-name="Table4.A1" office:value-type="string">
            <text:p text:style-name="P382"><text:span text:style-name="T483">339030</text:span><text:span text:style-name="T481">1</text:span><text:span text:style-name="T483">7000</text:span></text:p>
          </table:table-cell>
          <table:table-cell table:style-name="Table4.A1" office:value-type="string">
            <text:p text:style-name="P331"/>
          </table:table-cell>
          <table:table-cell table:style-name="Table4.A1" office:value-type="string">
            <text:p text:style-name="P383"><text:span text:style-name="T484">0,00</text:span><text:span text:style-name="T484"/></text:p>
          </table:table-cell>
          <table:table-cell table:style-name="Table4.A1" office:value-type="string">
            <text:p text:style-name="P391"><text:span text:style-name="T483">6.500,00</text:span><text:span text:style-name="T483"/></text:p>
          </table:table-cell>
        </table:table-row>
        <table:table-row table:style-name="Table4.9">
          <table:table-cell table:style-name="Table4.A1" office:value-type="string">
            <text:p text:style-name="P389"><text:span text:style-name="T481">I</text:span><text:span text:style-name="T482">50000000001</text:span></text:p>
          </table:table-cell>
          <table:table-cell table:style-name="Table4.A1" office:value-type="string">
            <text:p text:style-name="P382"><text:span text:style-name="T483">33903019000</text:span><text:span text:style-name="T483"/></text:p>
          </table:table-cell>
          <table:table-cell table:style-name="Table4.A1" office:value-type="string">
            <text:p text:style-name="P331"/>
          </table:table-cell>
          <table:table-cell table:style-name="Table4.A1" office:value-type="string">
            <text:p text:style-name="P390"><text:span text:style-name="T484">0</text:span><text:span text:style-name="T527">,</text:span><text:span text:style-name="T484">00</text:span></text:p>
          </table:table-cell>
          <table:table-cell table:style-name="Table4.A1" office:value-type="string">
            <text:p text:style-name="P392"><text:span text:style-name="T483">7.200,00</text:span><text:span text:style-name="T483"/></text:p>
          </table:table-cell>
        </table:table-row>
        <table:table-row table:style-name="Table4.10">
          <table:table-cell table:style-name="Table4.A1" office:value-type="string">
            <text:p text:style-name="P393"><text:span text:style-name="T481">I</text:span><text:span text:style-name="T483">50000000001</text:span></text:p>
          </table:table-cell>
          <table:table-cell table:style-name="Table4.A1" office:value-type="string">
            <text:p text:style-name="P394"><text:span text:style-name="T482">33903709000</text:span><text:span text:style-name="T482"/></text:p>
          </table:table-cell>
          <table:table-cell table:style-name="Table4.A1" office:value-type="string">
            <text:p text:style-name="P331"/>
          </table:table-cell>
          <table:table-cell table:style-name="Table4.A1" office:value-type="string">
            <text:p text:style-name="P395"><text:span text:style-name="T481">1.600</text:span><text:span text:style-name="T518">,</text:span><text:span text:style-name="T482">00</text:span></text:p>
          </table:table-cell>
          <table:table-cell table:style-name="Table4.A1" office:value-type="string">
            <text:p text:style-name="P396"><text:span text:style-name="T484">0</text:span><text:span text:style-name="T527">,</text:span><text:span text:style-name="T484">00</text:span></text:p>
          </table:table-cell>
        </table:table-row>
        <table:table-row table:style-name="Table4.9">
          <table:table-cell table:style-name="Table4.A1" office:value-type="string">
            <text:p text:style-name="P397"><text:span text:style-name="T565">J</text:span><text:span text:style-name="T566"> </text:span><text:span text:style-name="T567">50000000001</text:span></text:p>
          </table:table-cell>
          <table:table-cell table:style-name="Table4.A1" office:value-type="string">
            <text:p text:style-name="P382"><text:span text:style-name="T483">33904</text:span><text:span text:style-name="T482">710000</text:span></text:p>
          </table:table-cell>
          <table:table-cell table:style-name="Table4.A1" office:value-type="string">
            <text:p text:style-name="P331"/>
          </table:table-cell>
          <table:table-cell table:style-name="Table4.A1" office:value-type="string">
            <text:p text:style-name="P390"><text:span text:style-name="T482">6.500</text:span><text:span text:style-name="T518">,</text:span><text:span text:style-name="T482">00</text:span></text:p>
          </table:table-cell>
          <table:table-cell table:style-name="Table4.A1" office:value-type="string">
            <text:p text:style-name="P398"><text:span text:style-name="T484">0,00</text:span><text:span text:style-name="T484"/></text:p>
          </table:table-cell>
        </table:table-row>
        <table:table-row table:style-name="Table4.4">
          <table:table-cell table:style-name="Table4.A1" office:value-type="string">
            <text:p text:style-name="P393"><text:span text:style-name="T481">I</text:span><text:span text:style-name="T483">50000000001</text:span></text:p>
          </table:table-cell>
          <table:table-cell table:style-name="Table4.A1" office:value-type="string">
            <text:p text:style-name="P394"><text:span text:style-name="T483">33909299000</text:span><text:span text:style-name="T483"/></text:p>
          </table:table-cell>
          <table:table-cell table:style-name="Table4.A1" office:value-type="string">
            <text:p text:style-name="P331"/>
          </table:table-cell>
          <table:table-cell table:style-name="Table4.A1" office:value-type="string">
            <text:p text:style-name="P399"><text:span text:style-name="T483">7.200,00</text:span><text:span text:style-name="T483"/></text:p>
          </table:table-cell>
          <table:table-cell table:style-name="Table4.A1" office:value-type="string">
            <text:p text:style-name="P396"><text:span text:style-name="T484">0</text:span><text:span text:style-name="T527">,</text:span><text:span text:style-name="T484">00</text:span></text:p>
          </table:table-cell>
        </table:table-row>
        <table:table-row table:style-name="Table4.3">
          <table:table-cell table:style-name="Table4.A1" office:value-type="string">
            <text:p text:style-name="P331"/>
          </table:table-cell>
          <table:table-cell table:style-name="Table4.A1" office:value-type="string">
            <text:p text:style-name="P331"/>
          </table:table-cell>
          <table:table-cell table:style-name="Table4.A1" office:value-type="string">
            <text:p text:style-name="P377"><text:span text:style-name="T519">Total</text:span><text:span text:style-name="T520"> </text:span><text:span text:style-name="T486">por</text:span><text:span text:style-name="T521"> </text:span><text:span text:style-name="T489">Ação</text:span></text:p>
          </table:table-cell>
          <table:table-cell table:style-name="Table4.A1" office:value-type="string">
            <text:p text:style-name="P378"><text:span text:style-name="T497">15.300</text:span><text:span text:style-name="T530">,</text:span><text:span text:style-name="T497">00</text:span></text:p>
          </table:table-cell>
          <table:table-cell table:style-name="Table4.A1" office:value-type="string">
            <text:p text:style-name="P400"><text:span text:style-name="T497">15</text:span><text:span text:style-name="T530">.3</text:span><text:span text:style-name="T497">00,00</text:span></text:p>
          </table:table-cell>
        </table:table-row>
        <table:table-row table:style-name="Table4.14">
          <table:table-cell table:style-name="Table4.A1" office:value-type="string">
            <text:p text:style-name="P331"/>
          </table:table-cell>
          <table:table-cell table:style-name="Table4.A1" office:value-type="string">
            <text:p text:style-name="P331"/>
          </table:table-cell>
          <table:table-cell table:style-name="Table4.A1" office:value-type="string">
            <text:p text:style-name="P401"><text:span text:style-name="T519">Total</text:span><text:span text:style-name="T528"> </text:span><text:span text:style-name="T486">por</text:span><text:span text:style-name="T538"> </text:span><text:span text:style-name="T540">Unidade</text:span></text:p>
          </table:table-cell>
          <table:table-cell table:style-name="Table4.A1" office:value-type="string">
            <text:p text:style-name="P402"><text:span text:style-name="T497">165.300</text:span><text:span text:style-name="T530">,</text:span><text:span text:style-name="T497">00</text:span></text:p>
          </table:table-cell>
          <table:table-cell table:style-name="Table4.A1" office:value-type="string">
            <text:p text:style-name="P403"><text:span text:style-name="T497">165.300,00</text:span><text:span text:style-name="T497"/></text:p>
          </table:table-cell>
        </table:table-row>
        <table:table-row table:style-name="Table4.14">
          <table:table-cell table:style-name="Table4.A1" office:value-type="string">
            <text:p text:style-name="P331"/>
          </table:table-cell>
          <table:table-cell table:style-name="Table4.A1" office:value-type="string">
            <text:p text:style-name="P331"/>
          </table:table-cell>
          <table:table-cell table:style-name="Table4.A1" office:value-type="string">
            <text:p text:style-name="P404"><text:span text:style-name="T519">Total</text:span><text:span text:style-name="T528"> </text:span><text:span text:style-name="T486">por</text:span><text:span text:style-name="T539"> </text:span><text:span text:style-name="T488">Órgão</text:span></text:p>
          </table:table-cell>
          <table:table-cell table:style-name="Table4.A1" office:value-type="string">
            <text:p text:style-name="P405"><text:span text:style-name="T497">165.300,00</text:span><text:span text:style-name="T497"/></text:p>
          </table:table-cell>
          <table:table-cell table:style-name="Table4.A1" office:value-type="string">
            <text:p text:style-name="P406"><text:span text:style-name="T497">165.300</text:span><text:span text:style-name="T530">,</text:span><text:span text:style-name="T497">00</text:span></text:p>
          </table:table-cell>
        </table:table-row>
        <table:table-row table:style-name="Table4.16">
          <table:table-cell table:style-name="Table4.A1" office:value-type="string">
            <text:p text:style-name="P328"/>
          </table:table-cell>
          <table:table-cell table:style-name="Table4.A1" office:value-type="string">
            <text:p text:style-name="P328"/>
          </table:table-cell>
          <table:table-cell table:style-name="Table4.A1" office:value-type="string">
            <text:p text:style-name="P407"><text:span text:style-name="T519">Total</text:span><text:span text:style-name="T520"> </text:span><text:span text:style-name="T486">da</text:span><text:span text:style-name="T568"> </text:span><text:span text:style-name="T540">Movimentação</text:span></text:p>
          </table:table-cell>
          <table:table-cell table:style-name="Table4.A1" office:value-type="string">
            <text:p text:style-name="P408"><text:span text:style-name="T497">167.397,40</text:span><text:span text:style-name="T497"/></text:p>
          </table:table-cell>
          <table:table-cell table:style-name="Table4.A1" office:value-type="string">
            <text:p text:style-name="P409"><text:span text:style-name="T497">167.397,40</text:span><text:span text:style-name="T497"/></text:p>
          </table:table-cell>
        </table:table-row>
      </table:table>
      <text:p text:style-name="P315"/>
      <text:p text:style-name="P315"/>
      <text:p text:style-name="P410"><draw:frame draw:style-name="fr4" draw:name="Image181" text:anchor-type="char" svg:x="3.2346in" svg:y="0.2665in" svg:width="1.7984in" svg:height="0.0161in" draw:z-index="9"><draw:image xlink:href="Pictures/10000001000000AC0000000112767C0D.png" xlink:type="simple" xlink:show="embed" xlink:actuate="onLoad" draw:mime-type="image/png"/></draw:frame></text:p>
      <text:p text:style-name="P411"><text:span text:style-name="T569">THEODORICO</text:span><text:span text:style-name="T570"> </text:span><text:span text:style-name="T569">DE</text:span><text:span text:style-name="T571"> </text:span><text:span text:style-name="T572">ASSIS</text:span><text:span text:style-name="T573"> </text:span><text:span text:style-name="T574">FERRACO</text:span></text:p>
      <text:p text:style-name="P412"><text:span text:style-name="T575">Prefeito(a)</text:span><text:span text:style-name="T575"/></text:p>
      <text:p text:style-name="P413"/>
      <text:p text:style-name="P413"/>
      <text:p text:style-name="P413"/>
      <text:p text:style-name="P413"/>
      <text:p text:style-name="P413"/>
      <text:p text:style-name="P413"/>
      <text:p text:style-name="P413"/>
      <text:p text:style-name="P413"/>
      <text:p text:style-name="P413"/>
      <text:p text:style-name="P413"/>
      <text:p text:style-name="P413"/>
      <text:p text:style-name="P413"/>
      <text:p text:style-name="P413"/>
      <text:p text:style-name="P413"/>
      <text:p text:style-name="P413"/>
      <text:p text:style-name="P413"/>
      <text:p text:style-name="P413"/>
      <text:p text:style-name="P413"/>
      <text:p text:style-name="P414"/>
      <text:p text:style-name="P415"><draw:frame draw:style-name="fr8" draw:name="Image 175" text:anchor-type="char" svg:x="3.7965in" svg:y="-0.2874in" svg:width="0.6945in" svg:height="0.6138in" draw:z-index="19"><draw:image xlink:href="Pictures/10000000000000D0000000B830B1DD11.jpg" xlink:type="simple" xlink:show="embed" xlink:actuate="onLoad" draw:mime-type="image/jpeg"/></draw:frame><text:span text:style-name="T576">D</text:span><text:span text:style-name="T577">.</text:span><text:span text:style-name="T576">O</text:span><text:span text:style-name="T577">.</text:span><text:span text:style-name="T578"> </text:span><text:span text:style-name="T576">PREFEITURA</text:span><text:span text:style-name="T579"> </text:span><text:span text:style-name="T576">MUNICIPAL</text:span><text:span text:style-name="T580"> </text:span><text:span text:style-name="T581">DE</text:span><text:span text:style-name="T582"> </text:span><text:span text:style-name="T583">CACHOEIRO</text:span><text:span text:style-name="T576"><text:tab/></text:span><text:span text:style-name="T429">17</text:span></text:p>
      <text:p text:style-name="P416"><text:span text:style-name="T584">DECRETO</text:span><text:span text:style-name="T585"> </text:span><text:span text:style-name="T584">N°</text:span><text:span text:style-name="T586"> </text:span><text:span text:style-name="T587">37.632</text:span></text:p>
      <text:p text:style-name="P417"/>
      <text:p text:style-name="P418"><text:span text:style-name="T588">ALTERA REPRESENTANTE DA AGERSA NA COMPOSIÇÃO DO CONSELHO FISCAL DO IPACI – TRIÊNIO 2024/2027.</text:span><text:span text:style-name="T588"/></text:p>
      <text:p text:style-name="P419"><text:span text:style-name="T588">O PREFEITO DO MUNICÍPIO DE CACHOEIRO</text:span><text:span text:style-name="T589"> </text:span><text:span text:style-name="T588">DE</text:span><text:span text:style-name="T590"> </text:span><text:span text:style-name="T588">ITAPEMIRIM,</text:span><text:span text:style-name="T591"> </text:span><text:span text:style-name="T592">ESTADO</text:span></text:p>
      <text:p text:style-name="P420"><text:span text:style-name="T588">DO ESPÍRITO SANTO</text:span><text:span text:style-name="T593">, no uso de suas atribuições legais, tendo em vista o que</text:span><text:span text:style-name="T594"> </text:span><text:span text:style-name="T593">consta do Processo Digital n° 23659/2026,</text:span></text:p>
      <text:p text:style-name="P421"/>
      <text:p text:style-name="P422"><text:span text:style-name="T592">DECRETA:</text:span><text:span text:style-name="T592"/></text:p>
      <text:p text:style-name="P423"/>
      <text:p text:style-name="P424"><text:span text:style-name="T588">Art. 1° </text:span><text:span text:style-name="T593">O inciso III do artigo 1° do Decreto n° 34.437, de 15/08/2024, modificado pelo Decreto n° 35.311, de 28/03/2025, que trata dos representantes da Agência Municipal de Regulação dos Serviços Públicos Delegados de Cachoeiro de Itapemirim - AGERSA, na composição do </text:span><text:span text:style-name="T588">Conselho Fiscal do IPACI</text:span><text:span text:style-name="T593">, em especial com relação ao membro suplente, fica alterado, passando a vigorar conforme segue:</text:span></text:p>
      <text:p text:style-name="P425"><text:span text:style-name="T595">“Art.</text:span><text:span text:style-name="T596"> </text:span><text:span text:style-name="T595">1°</text:span><text:span text:style-name="T597"> </text:span><text:span text:style-name="T598">(...)</text:span></text:p>
      <text:p text:style-name="P426"><text:span text:style-name="T598">(...)</text:span><text:span text:style-name="T598"/></text:p>
      <text:list xml:id="list170753063925874" text:continue-list="list170755114737841" text:style-name="WWNum4">
        <text:list-item>
          <text:list>
            <text:list-item>
              <text:list>
                <text:list-item>
                  <text:p text:style-name="P427"><text:span text:style-name="T598">– REPRESENTANTES DA</text:span><text:span text:style-name="T599"> </text:span><text:span text:style-name="T598">AGERSA</text:span></text:p>
                </text:list-item>
              </text:list>
            </text:list-item>
          </text:list>
        </text:list-item>
      </text:list>
      <text:p text:style-name="P428"><text:span text:style-name="T600">Titular:</text:span><text:span text:style-name="T601"> </text:span><text:span text:style-name="T602">(...)</text:span></text:p>
      <text:p text:style-name="P429"><text:span text:style-name="T595">Suplente:</text:span><text:span text:style-name="T603"> </text:span><text:span text:style-name="T595">Rui</text:span><text:span text:style-name="T603"> </text:span><text:span text:style-name="T595">Crisostomo</text:span><text:span text:style-name="T603"> </text:span><text:span text:style-name="T595">de</text:span><text:span text:style-name="T603"> </text:span><text:span text:style-name="T595">Vargas </text:span><text:span text:style-name="T598">(...)</text:span><text:span text:style-name="T604">”</text:span></text:p>
      <text:p text:style-name="P430"><text:span text:style-name="T588">Art.</text:span><text:span text:style-name="T605"> </text:span><text:span text:style-name="T588">2º</text:span><text:span text:style-name="T606"> </text:span><text:span text:style-name="T593">Este</text:span><text:span text:style-name="T607"> </text:span><text:span text:style-name="T593">Decreto</text:span><text:span text:style-name="T608"> </text:span><text:span text:style-name="T593">entrará</text:span><text:span text:style-name="T609"> </text:span><text:span text:style-name="T593">em</text:span><text:span text:style-name="T610"> </text:span><text:span text:style-name="T593">vigor</text:span><text:span text:style-name="T611"> </text:span><text:span text:style-name="T593">na</text:span><text:span text:style-name="T609"> </text:span><text:span text:style-name="T593">data</text:span><text:span text:style-name="T609"> </text:span><text:span text:style-name="T593">de</text:span><text:span text:style-name="T610"> </text:span><text:span text:style-name="T593">sua</text:span><text:span text:style-name="T609"> </text:span><text:span text:style-name="T593">publicação, revogadas as disposições em contrário.</text:span></text:p>
      <text:p text:style-name="P431"/>
      <text:p text:style-name="P432"><text:span text:style-name="T593">Cachoeiro</text:span><text:span text:style-name="T612"> </text:span><text:span text:style-name="T593">de</text:span><text:span text:style-name="T613"> </text:span><text:span text:style-name="T593">Itapemirim/ES,</text:span><text:span text:style-name="T614"> </text:span><text:span text:style-name="T593">24</text:span><text:span text:style-name="T615"> </text:span><text:span text:style-name="T593">de</text:span><text:span text:style-name="T614"> </text:span><text:span text:style-name="T593">agosto</text:span><text:span text:style-name="T613"> </text:span><text:span text:style-name="T593">de</text:span><text:span text:style-name="T614"> </text:span><text:span text:style-name="T616">2026.</text:span></text:p>
      <text:p text:style-name="P433"/>
      <text:p text:style-name="P433"/>
      <text:p text:style-name="P434"/>
      <text:p text:style-name="P435"><text:span text:style-name="T588">THEODORICO</text:span><text:span text:style-name="T617"> </text:span><text:span text:style-name="T588">DE</text:span><text:span text:style-name="T618"> </text:span><text:span text:style-name="T588">ASSIS</text:span><text:span text:style-name="T617"> </text:span><text:span text:style-name="T592">FERRAÇO</text:span></text:p>
      <text:p text:style-name="P436"><text:span text:style-name="T588">Prefeito</text:span><text:span text:style-name="T619"> </text:span><text:span text:style-name="T592">Municipal</text:span></text:p>
      <text:p text:style-name="P437"/>
      <text:p text:style-name="P437"/>
      <text:p text:style-name="P438"><draw:frame draw:style-name="fr7" draw:name="Image 194" text:anchor-type="char" svg:x="1.502in" svg:y="0.2937in" svg:width="5.6661in" svg:height="0.0457in" draw:z-index="62"><draw:image xlink:href="Pictures/10000000000006290000000D7280D4F6.png" xlink:type="simple" xlink:show="embed" xlink:actuate="onLoad" draw:mime-type="image/png"/></draw:frame></text:p>
      <text:p text:style-name="P439"/>
      <text:p text:style-name="P440"/>
      <text:p text:style-name="P440"/>
      <text:p text:style-name="P441"/>
      <text:p text:style-name="P442"><text:span text:style-name="T620">DECRETO</text:span><text:span text:style-name="T621"> </text:span><text:span text:style-name="T620">N°</text:span><text:span text:style-name="T622"> </text:span><text:span text:style-name="T623">37.633</text:span></text:p>
      <text:p text:style-name="P443"><text:span text:style-name="T588">ALTERA DISPOSITIVO DO DECRETO N° 36.727, DE</text:span><text:span text:style-name="T624"> </text:span><text:span text:style-name="T588">02 DE FEVEREIRO DE 2026, QUE TRATA DA NOMEAÇÃO DOS MEMBROS DO CONSELHO MUNICIPAL DE MEIO AMBIENTE DE CACHOEIRO DE ITAPEMIRIM - COMANCI.</text:span></text:p>
      <text:p text:style-name="P444"><text:span text:style-name="T593">O </text:span><text:span text:style-name="T588">Prefeito do Município de Cachoeiro de Itapemirim</text:span><text:span text:style-name="T593">, Estado do Espírito</text:span><text:span text:style-name="T625"> </text:span><text:span text:style-name="T593">Santo, no uso de suas atribuições legais e em conformidade com a Legislação em vigor, tendo em vista o que consta do Processo Digital n° 63709/2026,</text:span></text:p>
      <text:p text:style-name="P445"/>
      <text:p text:style-name="P446"><text:span text:style-name="T592">DECRETA:</text:span><text:span text:style-name="T592"/></text:p>
      <text:p text:style-name="P447"/>
      <text:p text:style-name="P448"><text:span text:style-name="T588">Art. 1° </text:span><text:span text:style-name="T593">O inciso XI, do artigo 1°, do Decreto n° 36.727, de 02 de fevereiro de 2026, que trata da nomeação de membros para compor o </text:span><text:span text:style-name="T588">Conselho Municipal de Meio Ambiente</text:span><text:span text:style-name="T618"> </text:span><text:span text:style-name="T588">de</text:span><text:span text:style-name="T617"> </text:span><text:span text:style-name="T588">Cachoeiro</text:span><text:span text:style-name="T619"> </text:span><text:span text:style-name="T588">de</text:span><text:span text:style-name="T617"> </text:span><text:span text:style-name="T588">Itapemirim</text:span><text:span text:style-name="T619"> </text:span><text:span text:style-name="T588">-</text:span><text:span text:style-name="T618"> </text:span><text:span text:style-name="T588">COMAMCI</text:span><text:span text:style-name="T593">,</text:span><text:span text:style-name="T626"> </text:span><text:span text:style-name="T593">no</text:span><text:span text:style-name="T627"> </text:span><text:span text:style-name="T593">período</text:span><text:span text:style-name="T628"> </text:span><text:span text:style-name="T593">compreendido</text:span><text:span text:style-name="T613"> </text:span><text:span text:style-name="T629">entre</text:span></text:p>
      <text:p text:style-name="P449"><text:span text:style-name="T593">20 de janeiro de 2026 a 19 de janeiro de 2028, fica alterado, passando a vigorar conforme a seguir:</text:span><text:span text:style-name="T593"/></text:p>
      <text:p text:style-name="P450"><text:span text:style-name="T630">“</text:span><text:span text:style-name="T631">Art.</text:span><text:span text:style-name="T632"> </text:span><text:span text:style-name="T631">1°</text:span><text:span text:style-name="T633"> (...)</text:span></text:p>
      <text:p text:style-name="P451"><text:span text:style-name="T631">Representantes</text:span><text:span text:style-name="T634"> </text:span><text:span text:style-name="T631">do</text:span><text:span text:style-name="T634"> </text:span><text:span text:style-name="T631">Poder</text:span><text:span text:style-name="T634"> </text:span><text:span text:style-name="T631">Público </text:span><text:span text:style-name="T633">(...)</text:span></text:p>
      <text:list text:style-name="WWNum5">
        <text:list-item>
          <text:p text:style-name="P452"><text:span text:style-name="T631">BRK</text:span><text:span text:style-name="T635"> </text:span><text:span text:style-name="T631">Ambiental</text:span><text:span text:style-name="T636"> </text:span><text:span text:style-name="T631">-</text:span><text:span text:style-name="T636"> </text:span><text:span text:style-name="T631">Cachoeiro</text:span><text:span text:style-name="T632"> </text:span><text:span text:style-name="T631">de</text:span><text:span text:style-name="T635"> </text:span><text:span text:style-name="T631">itapemirim</text:span><text:span text:style-name="T637"> </text:span><text:span text:style-name="T631">S.</text:span><text:span text:style-name="T635"> </text:span><text:span text:style-name="T631">A. Titular: (...)</text:span></text:p>
        </text:list-item>
      </text:list>
      <text:p text:style-name="P453"><text:span text:style-name="T631">Suplente:</text:span><text:span text:style-name="T638"> </text:span><text:span text:style-name="T631">André</text:span><text:span text:style-name="T638"> </text:span><text:span text:style-name="T631">Luis</text:span><text:span text:style-name="T638"> </text:span><text:span text:style-name="T631">dos</text:span><text:span text:style-name="T638"> </text:span><text:span text:style-name="T631">Santos</text:span><text:span text:style-name="T639"> </text:span><text:span text:style-name="T631">Borges </text:span><text:span text:style-name="T633">(...)</text:span><text:span text:style-name="T640">”</text:span></text:p>
      <text:p text:style-name="P454"><text:span text:style-name="T588">Art.</text:span><text:span text:style-name="T641"> </text:span><text:span text:style-name="T588">2°</text:span><text:span text:style-name="T642"> </text:span><text:span text:style-name="T593">Este</text:span><text:span text:style-name="T643"> </text:span><text:span text:style-name="T593">Decreto</text:span><text:span text:style-name="T643"> </text:span><text:span text:style-name="T593">entra</text:span><text:span text:style-name="T643"> </text:span><text:span text:style-name="T593">em</text:span><text:span text:style-name="T644"> </text:span><text:span text:style-name="T593">vigor</text:span><text:span text:style-name="T643"> </text:span><text:span text:style-name="T593">na</text:span><text:span text:style-name="T643"> </text:span><text:span text:style-name="T593">data</text:span><text:span text:style-name="T645"> </text:span><text:span text:style-name="T593">de</text:span><text:span text:style-name="T643"> </text:span><text:span text:style-name="T593">sua</text:span><text:span text:style-name="T643"> </text:span><text:span text:style-name="T593">publicação,</text:span><text:span text:style-name="T646"> </text:span><text:span text:style-name="T593">revogadas</text:span><text:span text:style-name="T646"> </text:span><text:span text:style-name="T593">as disposições em contrário.</text:span></text:p>
      <text:p text:style-name="P455"/>
      <text:p text:style-name="P456"><text:span text:style-name="T647">Cachoeiro</text:span><text:span text:style-name="T648"> </text:span><text:span text:style-name="T647">de</text:span><text:span text:style-name="T649"> </text:span><text:span text:style-name="T647">Itapemirim/ES,</text:span><text:span text:style-name="T649"> </text:span><text:span text:style-name="T647">24</text:span><text:span text:style-name="T650"> </text:span><text:span text:style-name="T647">de</text:span><text:span text:style-name="T649"> </text:span><text:span text:style-name="T647">agosto</text:span><text:span text:style-name="T651"> </text:span><text:span text:style-name="T647">de</text:span><text:span text:style-name="T649"> </text:span><text:span text:style-name="T652">2026.</text:span></text:p>
      <text:p text:style-name="P433"/>
      <text:p text:style-name="P457"/>
      <text:p text:style-name="P458"><text:span text:style-name="T653">THEODORICO</text:span><text:span text:style-name="T654"> </text:span><text:span text:style-name="T653">DE</text:span><text:span text:style-name="T655"> </text:span><text:span text:style-name="T653">ASSIS</text:span><text:span text:style-name="T655"> </text:span><text:span text:style-name="T656">FERRAÇO</text:span></text:p>
      <text:p text:style-name="P459"><text:span text:style-name="T653">Prefeito</text:span><text:span text:style-name="T657"> </text:span><text:span text:style-name="T656">Municipal</text:span></text:p>
      <text:p text:style-name="P460"/>
      <text:h text:style-name="P461" text:outline-level="3"><text:span text:style-name="T84">SECRETARIA</text:span><text:span text:style-name="T85"> </text:span><text:span text:style-name="T84">MUNICIPAL</text:span><text:span text:style-name="T85"> </text:span><text:span text:style-name="T84">DE</text:span><text:span text:style-name="T85"> </text:span><text:span text:style-name="T86">ADMINISTRAÇÃO</text:span></text:h>
      <text:p text:style-name="P462"/>
      <text:p text:style-name="P462"/>
      <text:p text:style-name="P463"/>
      <text:p text:style-name="P464"><text:span text:style-name="T658">PORTARIA</text:span><text:span text:style-name="T659"> </text:span><text:span text:style-name="T658">Nº</text:span><text:span text:style-name="T660"> </text:span><text:span text:style-name="T661">1.752/2026</text:span></text:p>
      <text:p text:style-name="P465"/>
      <text:p text:style-name="P466"><text:span text:style-name="T662">DESIGNA</text:span><text:span text:style-name="T588"><text:tab/></text:span><text:span text:style-name="T662">SERVIDORES</text:span><text:span text:style-name="T588"><text:tab/></text:span><text:span text:style-name="T663">PARA </text:span><text:span text:style-name="T664">ACOMPANHAMENTO</text:span><text:span text:style-name="T665"> </text:span><text:span text:style-name="T664">E</text:span><text:span text:style-name="T665"> </text:span><text:span text:style-name="T664">FISCALIZAÇÃO</text:span><text:span text:style-name="T665"> </text:span><text:span text:style-name="T664">DA EXECUÇÃO DE ATA DE REGISTRO DE PREÇOS FIRMADA NO MUNICÍPIO.</text:span></text:p>
      <text:p text:style-name="P467"/>
      <text:p text:style-name="P468"><text:span text:style-name="T666">O</text:span><text:span text:style-name="T667"> </text:span><text:span text:style-name="T664">SECRETÁRIO</text:span><text:span text:style-name="T662"> </text:span><text:span text:style-name="T664">MUNICIPAL</text:span><text:span text:style-name="T668"> </text:span><text:span text:style-name="T664">DE</text:span><text:span text:style-name="T668"> </text:span><text:span text:style-name="T664">SAÚDE</text:span><text:span text:style-name="T669"> </text:span><text:span text:style-name="T670">de</text:span></text:p>
      <text:p text:style-name="P469"><text:span text:style-name="T666">Cachoeiro de Itapemirim, Estado do Espírito Santo, no uso de suas atribuições delegadas através</text:span><text:span text:style-name="T671"> </text:span><text:span text:style-name="T666">do</text:span><text:span text:style-name="T672"> </text:span><text:span text:style-name="T666">Decreto</text:span><text:span text:style-name="T671"> </text:span><text:span text:style-name="T666">nº</text:span><text:span text:style-name="T671"> </text:span><text:span text:style-name="T666">36.940/2025,tendo</text:span><text:span text:style-name="T671"> </text:span><text:span text:style-name="T666">em vista o que consta no processo n° </text:span><text:span text:style-name="T664">47538/2025</text:span><text:span text:style-name="T666">, </text:span><text:span text:style-name="T664">RESOLVE:</text:span></text:p>
      <text:p text:style-name="P470"><text:span text:style-name="T664">Art.</text:span><text:span text:style-name="T673"> <text:s/></text:span><text:span text:style-name="T664">1º</text:span><text:span text:style-name="T674"> <text:s/></text:span><text:span text:style-name="T666">Designar</text:span><text:span text:style-name="T675"> <text:s/></text:span><text:span text:style-name="T666">os</text:span><text:span text:style-name="T675"> <text:s/></text:span><text:span text:style-name="T666">servidores</text:span><text:span text:style-name="T676"> <text:s/></text:span><text:span text:style-name="T677">abaixo</text:span></text:p>
      <text:p text:style-name="P471"><text:span text:style-name="T666">mencionados e lotados na SEMUS, para atuarem como Gestor, Fiscal Técnico, Fiscal Administrativo e seus substitutos, na execução da </text:span><text:span text:style-name="T664">Ata de Registro de Preços nº 054/2026 – FMS, </text:span><text:span text:style-name="T666">firmada com a empresa Distribuidora de Medicamentos Backes Ltda., cujo objeto é a aquisição de medicamentos destinados ao atendimento de demandas judiciais, ficando a designação da seguinte forma:</text:span></text:p>
      <text:p text:style-name="P472"/>
      <table:table table:name="Table5" table:style-name="Table5">
        <table:table-column table:style-name="Table5.A"/>
        <table:table-column table:style-name="Table5.B"/>
        <table:table-row table:style-name="Table5.1">
          <table:table-cell table:style-name="Table5.A1" office:value-type="string">
            <text:p text:style-name="P473"><text:span text:style-name="T678">SERVIDORES</text:span><text:span text:style-name="T678"/></text:p>
          </table:table-cell>
          <table:table-cell table:style-name="Table5.A1" office:value-type="string">
            <text:p text:style-name="P474"><text:span text:style-name="T678">INDICAÇÃO</text:span><text:span text:style-name="T678"/></text:p>
          </table:table-cell>
        </table:table-row>
        <table:table-row table:style-name="Table5.2">
          <table:table-cell table:style-name="Table5.A1" office:value-type="string">
            <text:p text:style-name="P475"><text:span text:style-name="T678">ANDERSON</text:span><text:span text:style-name="T679"> </text:span><text:span text:style-name="T678">BARROS</text:span><text:span text:style-name="T679"> </text:span><text:span text:style-name="T678">ARCHANJO</text:span></text:p>
          </table:table-cell>
          <table:table-cell table:style-name="Table5.A1" office:value-type="string">
            <text:p text:style-name="P474"><text:span text:style-name="T680">Gestor</text:span><text:span text:style-name="T681"> </text:span><text:span text:style-name="T678">titular</text:span></text:p>
          </table:table-cell>
        </table:table-row>
        <table:table-row table:style-name="Table5.1">
          <table:table-cell table:style-name="Table5.A1" office:value-type="string">
            <text:p text:style-name="P476"><text:span text:style-name="T680">NORMA</text:span><text:span text:style-name="T681"> </text:span><text:span text:style-name="T680">IÊDA</text:span><text:span text:style-name="T682"> </text:span><text:span text:style-name="T678">AMISTÁ</text:span></text:p>
          </table:table-cell>
          <table:table-cell table:style-name="Table5.A1" office:value-type="string">
            <text:p text:style-name="P477"><text:span text:style-name="T680">Gestor</text:span><text:span text:style-name="T682"> </text:span><text:span text:style-name="T678">substituto</text:span></text:p>
          </table:table-cell>
        </table:table-row>
        <table:table-row table:style-name="Table5.2">
          <table:table-cell table:style-name="Table5.A1" office:value-type="string">
            <text:p text:style-name="P473"><text:span text:style-name="T680">PAULA</text:span><text:span text:style-name="T682"> </text:span><text:span text:style-name="T680">RAMOS</text:span><text:span text:style-name="T682"> </text:span><text:span text:style-name="T680">DE</text:span><text:span text:style-name="T683"> </text:span><text:span text:style-name="T678">ALMEIDA</text:span></text:p>
          </table:table-cell>
          <table:table-cell table:style-name="Table5.A1" office:value-type="string">
            <text:p text:style-name="P477"><text:span text:style-name="T680">Fiscal</text:span><text:span text:style-name="T682"> </text:span><text:span text:style-name="T678">técnico</text:span></text:p>
          </table:table-cell>
        </table:table-row>
        <table:table-row table:style-name="Table5.1">
          <table:table-cell table:style-name="Table5.A1" office:value-type="string">
            <text:p text:style-name="P476"><text:span text:style-name="T680">LUCIANE</text:span><text:span text:style-name="T682"> </text:span><text:span text:style-name="T680">DE</text:span><text:span text:style-name="T683"> </text:span><text:span text:style-name="T680">SOUZA</text:span><text:span text:style-name="T683"> </text:span><text:span text:style-name="T680">DOS</text:span><text:span text:style-name="T683"> </text:span><text:span text:style-name="T678">SANTOS</text:span></text:p>
          </table:table-cell>
          <table:table-cell table:style-name="Table5.A1" office:value-type="string">
            <text:p text:style-name="P477"><text:span text:style-name="T680">Fiscal</text:span><text:span text:style-name="T682"> </text:span><text:span text:style-name="T680">técnico</text:span><text:span text:style-name="T682"> </text:span><text:span text:style-name="T678">substituto</text:span></text:p>
          </table:table-cell>
        </table:table-row>
        <table:table-row table:style-name="Table5.2">
          <table:table-cell table:style-name="Table5.A1" office:value-type="string">
            <text:p text:style-name="P473"><text:span text:style-name="T678">FRANCIANE</text:span><text:span text:style-name="T684"> </text:span><text:span text:style-name="T678">POLONINI</text:span><text:span text:style-name="T685"> </text:span><text:span text:style-name="T678">AUGUSTO</text:span><text:span text:style-name="T684"> </text:span><text:span text:style-name="T678">GONÇALVES</text:span></text:p>
          </table:table-cell>
          <table:table-cell table:style-name="Table5.A1" office:value-type="string">
            <text:p text:style-name="P478"><text:span text:style-name="T680">Fiscal</text:span><text:span text:style-name="T686"> </text:span><text:span text:style-name="T678">administrativo</text:span></text:p>
          </table:table-cell>
        </table:table-row>
        <table:table-row table:style-name="Table5.1">
          <table:table-cell table:style-name="Table5.A1" office:value-type="string">
            <text:p text:style-name="P476"><text:span text:style-name="T680">POLIANA</text:span><text:span text:style-name="T681"> </text:span><text:span text:style-name="T680">DA</text:span><text:span text:style-name="T681"> </text:span><text:span text:style-name="T680">SILVA</text:span><text:span text:style-name="T681"> </text:span><text:span text:style-name="T680">OLIVEIRA</text:span><text:span text:style-name="T682"> </text:span><text:span text:style-name="T687">SODRÉ</text:span></text:p>
          </table:table-cell>
          <table:table-cell table:style-name="Table5.A1" office:value-type="string">
            <text:p text:style-name="P478"><text:span text:style-name="T678">Fiscal</text:span><text:span text:style-name="T679"> </text:span><text:span text:style-name="T678">administrativo</text:span><text:span text:style-name="T679"> </text:span><text:span text:style-name="T678">substituto</text:span></text:p>
          </table:table-cell>
        </table:table-row>
      </table:table>
      <text:p text:style-name="P479"/>
      <text:p text:style-name="P480"><text:span text:style-name="T664">Art. 2º </text:span><text:span text:style-name="T666">Esta portaria entra em vigor na data de sua publicação, revogadas as disposições em contrário</text:span><text:span text:style-name="T688">.</text:span></text:p>
      <text:p text:style-name="P481"/>
      <text:p text:style-name="P482"/>
      <text:p text:style-name="P483"><text:span text:style-name="T666">Cachoeiro</text:span><text:span text:style-name="T689"> </text:span><text:span text:style-name="T666">de</text:span><text:span text:style-name="T689"> </text:span><text:span text:style-name="T666">Itapemirim/ES,</text:span><text:span text:style-name="T671"> </text:span><text:span text:style-name="T666">19</text:span><text:span text:style-name="T689"> </text:span><text:span text:style-name="T666">de</text:span><text:span text:style-name="T671"> </text:span><text:span text:style-name="T666">agosto</text:span><text:span text:style-name="T689"> </text:span><text:span text:style-name="T666">de</text:span><text:span text:style-name="T671"> </text:span><text:span text:style-name="T677">2026.</text:span></text:p>
      <text:p text:style-name="P433"/>
      <text:p text:style-name="P484"/>
      <text:p text:style-name="P485"><text:span text:style-name="T588">VILSON</text:span><text:span text:style-name="T690"> </text:span><text:span text:style-name="T588">CARLOS</text:span><text:span text:style-name="T691"> </text:span><text:span text:style-name="T588">GOMES</text:span><text:span text:style-name="T691"> </text:span><text:span text:style-name="T592">COELHO</text:span></text:p>
      <text:p text:style-name="P486"><text:span text:style-name="T588">Secretário</text:span><text:span text:style-name="T692"> </text:span><text:span text:style-name="T588">Municipal</text:span><text:span text:style-name="T692"> </text:span><text:span text:style-name="T588">de</text:span><text:span text:style-name="T693"> </text:span><text:span text:style-name="T588">Saúde</text:span><text:span text:style-name="T692"> </text:span><text:span text:style-name="T592">(Interino)</text:span></text:p>
      <text:p text:style-name="P487"/>
      <text:p text:style-name="P488"/>
      <text:p text:style-name="P489"/>
      <text:p text:style-name="P490"><text:span text:style-name="T694">PORTARIA</text:span><text:span text:style-name="T695"> </text:span><text:span text:style-name="T694">Nº</text:span><text:span text:style-name="T696"> </text:span><text:span text:style-name="T697">1.777/2026</text:span></text:p>
      <text:p text:style-name="P491"/>
      <text:h text:style-name="P492" text:outline-level="9">DESIGNA SERVIDORES PARA ATUAREM COMO GESTORES DA EXECUÇÃO DE CONTRATO FIRMADO NO MUNICÍPIO.</text:h>
      <text:p text:style-name="P493"/>
      <text:p text:style-name="P494"><text:span text:style-name="T698">O</text:span><text:span text:style-name="T699"><text:tab/></text:span><text:span text:style-name="T700">SECRETÁRIO</text:span><text:span text:style-name="T701"><text:tab/></text:span><text:span text:style-name="T700">MUNICIPAL</text:span><text:span text:style-name="T701"><text:tab/></text:span><text:span text:style-name="T702">DE</text:span></text:p>
      <text:p text:style-name="P495"><text:span text:style-name="T701">SAÚDE </text:span><text:span text:style-name="T699">de Cachoeiro de Itapemirim, Estado do Espírito Santo, no uso de suas atribuições delegadas através do Decreto nº 36.940/2005,</text:span></text:p>
      <text:h text:style-name="P496" text:outline-level="9">RESOLVE:</text:h>
      <text:p text:style-name="P497"><text:span text:style-name="T701">Art. 1º </text:span><text:span text:style-name="T699">Designar a servidora </text:span><text:span text:style-name="T701">LUCIANA</text:span><text:span text:style-name="T703"> </text:span><text:span text:style-name="T701">DE PAULA AZEVEDO, </text:span><text:span text:style-name="T699">lotada na SEMUS, para atuar como Gestora da execução do serviço constante no Contrato descrito abaixo.</text:span></text:p>
      <text:p text:style-name="P498"/>
      <table:table table:name="Table6" table:style-name="Table6">
        <table:table-column table:style-name="Table6.A"/>
        <table:table-column table:style-name="Table6.B"/>
        <table:table-column table:style-name="Table6.C"/>
        <table:table-column table:style-name="Table6.D"/>
        <table:table-row table:style-name="Table6.1">
          <table:table-cell table:style-name="Table6.A1" office:value-type="string">
            <text:p text:style-name="P499"><text:span text:style-name="T704">CONTRAT0</text:span><text:span text:style-name="T704"/></text:p>
          </table:table-cell>
          <table:table-cell table:style-name="Table6.A1" office:value-type="string">
            <text:p text:style-name="P500"><text:span text:style-name="T704">CONTRATADO</text:span><text:span text:style-name="T704"/></text:p>
          </table:table-cell>
          <table:table-cell table:style-name="Table6.A1" office:value-type="string">
            <text:p text:style-name="P501"><text:span text:style-name="T704">OBJETO</text:span><text:span text:style-name="T704"/></text:p>
          </table:table-cell>
          <table:table-cell table:style-name="Table6.A1" office:value-type="string">
            <text:p text:style-name="P502"><text:span text:style-name="T705">PROC. </text:span><text:span text:style-name="T706">Nº</text:span></text:p>
          </table:table-cell>
        </table:table-row>
        <table:table-row table:style-name="Table6.2">
          <table:table-cell table:style-name="Table6.A1" office:value-type="string">
            <text:p text:style-name="P503"/>
            <text:p text:style-name="P503"/>
            <text:p text:style-name="P503"/>
            <text:p text:style-name="P504"/>
            <text:p text:style-name="P505"><text:span text:style-name="T705">Nº</text:span><text:span text:style-name="T707"> </text:span><text:span text:style-name="T705">025/2026</text:span><text:span text:style-name="T707"> </text:span><text:span text:style-name="T705">–FMS</text:span><text:span text:style-name="T708"> </text:span><text:span text:style-name="T704">18/08/2026</text:span></text:p>
          </table:table-cell>
          <table:table-cell table:style-name="Table6.A1" office:value-type="string">
            <text:p text:style-name="P503"/>
            <text:p text:style-name="P503"/>
            <text:p text:style-name="P506"/>
            <text:p text:style-name="P507"><text:span text:style-name="T705">EMC SOLUÇÕES EM</text:span><text:span text:style-name="T708"> </text:span><text:span text:style-name="T705">SAÚDE</text:span><text:span text:style-name="T707"> </text:span><text:span text:style-name="T705">E</text:span><text:span text:style-name="T709"> </text:span><text:span text:style-name="T705">SEGURANÇA</text:span><text:span text:style-name="T708"> </text:span><text:span text:style-name="T710">LTDA</text:span></text:p>
          </table:table-cell>
          <table:table-cell table:style-name="Table6.A1" office:value-type="string">
            <text:p text:style-name="P508"><text:span text:style-name="T711">Aquisição de 1 (uma) unidade de tubo/ampola de</text:span><text:span text:style-name="T712"> </text:span><text:span text:style-name="T711">raios-X, peça original compatível com o Aparelho de</text:span><text:span text:style-name="T712"> </text:span><text:span text:style-name="T711">Raios-X Fixo Digital Apolo D de 800 mA e 150 kV,</text:span><text:span text:style-name="T712"> </text:span><text:span text:style-name="T711">instalado no Setor de Radiologia da Unidade de Pronto</text:span><text:span text:style-name="T712"> </text:span><text:span text:style-name="T711">Atendimento Paulo Pereira Gomes – UPA PPG,</text:span><text:span text:style-name="T712"> </text:span><text:span text:style-name="T711">vinculada à Secretaria Municipal de Saúde de</text:span><text:span text:style-name="T712"> </text:span><text:span text:style-name="T711">Cachoeiro de Itapemirim/ES, incluindo fornecimento,</text:span><text:span text:style-name="T712"> </text:span><text:span text:style-name="T711">transporte, instalação, testes e comissionamento do</text:span><text:span text:style-name="T712"> </text:span><text:span text:style-name="T711">componente, conforme especificações, condições e</text:span><text:span text:style-name="T712"> </text:span><text:span text:style-name="T711">exigências estabelecidas no Termo de Referência</text:span></text:p>
          </table:table-cell>
          <table:table-cell table:style-name="Table6.A1" office:value-type="string">
            <text:p text:style-name="P503"/>
            <text:p text:style-name="P503"/>
            <text:p text:style-name="P503"/>
            <text:p text:style-name="P509"/>
            <text:p text:style-name="P510"><text:span text:style-name="T704">53802/2026</text:span><text:span text:style-name="T704"/></text:p>
          </table:table-cell>
        </table:table-row>
      </table:table>
      <text:p text:style-name="P511"><text:span text:style-name="T713">Art. 2º </text:span><text:span text:style-name="T714">Designar a servidora </text:span><text:span text:style-name="T713">KAMILA DUTRA DE AZEVEDO SCANGARELLI</text:span><text:span text:style-name="T714">, lotada na SEMUS, para atuar como Gestora substituta da execução do serviço constante no referido Contrato, nos casos de impedimento do titular designado no artigo 1º.</text:span></text:p>
      <text:p text:style-name="P512"/>
      <text:p text:style-name="P513"><text:span text:style-name="T701">Art. 3° </text:span><text:span text:style-name="T699">Esta portaria entra em vigor na data de sua publicação, revogadas as disposições em contrário</text:span><text:span text:style-name="T715">.</text:span></text:p>
      <text:p text:style-name="P514"/>
      <text:p text:style-name="P515"><text:span text:style-name="T699">Cachoeiro</text:span><text:span text:style-name="T716"> </text:span><text:span text:style-name="T699">de</text:span><text:span text:style-name="T717"> </text:span><text:span text:style-name="T699">Itapemirim/ES,</text:span><text:span text:style-name="T717"> </text:span><text:span text:style-name="T699">21</text:span><text:span text:style-name="T716"> </text:span><text:span text:style-name="T699">de</text:span><text:span text:style-name="T717"> </text:span><text:span text:style-name="T699">agosto</text:span><text:span text:style-name="T717"> </text:span><text:span text:style-name="T699">de</text:span><text:span text:style-name="T717"> </text:span><text:span text:style-name="T718">2026.</text:span></text:p>
      <text:p text:style-name="P516"/>
      <text:p text:style-name="P517"/>
      <text:p text:style-name="P518">VILSON CARLOS GOMES COELHO SECRETÁRIO MUNICIPAL DE SAÚDE (Interino)</text:p>
      <text:p text:style-name="P519"/>
      <text:p text:style-name="P520"/>
      <text:p text:style-name="P520"/>
      <text:p text:style-name="P521"/>
      <text:p text:style-name="P522"><text:span text:style-name="T658">PORTARIA</text:span><text:span text:style-name="T719"> </text:span><text:span text:style-name="T658">Nº</text:span><text:span text:style-name="T719"> </text:span><text:span text:style-name="T661">1.778/2026</text:span></text:p>
      <text:p text:style-name="P465"/>
      <text:p text:style-name="P523"><text:span text:style-name="T662">DESIGNA</text:span><text:span text:style-name="T588"><text:tab/></text:span><text:span text:style-name="T662">SERVIDORES</text:span><text:span text:style-name="T588"><text:tab/></text:span><text:span text:style-name="T663">PARA </text:span><text:span text:style-name="T664">ACOMPANHAMENTO</text:span><text:span text:style-name="T668"> </text:span><text:span text:style-name="T664">E</text:span><text:span text:style-name="T668"> </text:span><text:span text:style-name="T664">FISCALIZAÇÃO</text:span><text:span text:style-name="T668"> </text:span><text:span text:style-name="T664">DA EXECUÇÃO DE CONTRATO FIRMADO NO </text:span><text:span text:style-name="T662">MUNICÍPIO.</text:span></text:p>
      <text:p text:style-name="P467"/>
      <text:p text:style-name="P524"><text:span text:style-name="T666">O</text:span><text:span text:style-name="T667"> </text:span><text:span text:style-name="T664">SECRETÁRIO</text:span><text:span text:style-name="T668"> </text:span><text:span text:style-name="T664">MUNICIPAL DE</text:span><text:span text:style-name="T668"> </text:span><text:span text:style-name="T664">SAÚDE</text:span><text:span text:style-name="T720"> </text:span><text:span text:style-name="T670">de</text:span></text:p>
      <text:p text:style-name="P525"><text:span text:style-name="T666">Cachoeiro de Itapemirim, Estado do Espírito Santo, no uso de suas atribuições delegadas através</text:span><text:span text:style-name="T677"> </text:span><text:span text:style-name="T666">do</text:span><text:span text:style-name="T667"> </text:span><text:span text:style-name="T666">Decreto</text:span><text:span text:style-name="T677"> </text:span><text:span text:style-name="T666">nº</text:span><text:span text:style-name="T677"> </text:span><text:span text:style-name="T666">36.940/2025,</text:span><text:span text:style-name="T677"> </text:span><text:span text:style-name="T666">resolve:</text:span></text:p>
      <text:p text:style-name="P526"/>
      <text:p text:style-name="P527"><text:span text:style-name="T664">Art. 1º </text:span><text:span text:style-name="T666">Designar os servidores </text:span><text:span text:style-name="T664">ROSIENNI APARECIDA DE ASSIS RIBEIRO </text:span><text:span text:style-name="T666">(Fiscal administrativa), </text:span><text:span text:style-name="T664">ODILEIA MORET DIAS BARBOSA </text:span><text:span text:style-name="T666">(Fiscal administrativa substituta), </text:span><text:span text:style-name="T664">ROSANGELA MARIA</text:span><text:span text:style-name="T721"> <text:s/></text:span><text:span text:style-name="T664">DOS</text:span><text:span text:style-name="T721"> <text:s/></text:span><text:span text:style-name="T664">SANTOS</text:span><text:span text:style-name="T721"> <text:s/></text:span><text:span text:style-name="T664">MONTEIRO</text:span><text:span text:style-name="T721"> <text:s/></text:span><text:span text:style-name="T664">FALQUER</text:span><text:span text:style-name="T722"> <text:s/></text:span><text:span text:style-name="T666">(Fiscal</text:span><text:span text:style-name="T723"> <text:s/></text:span><text:span text:style-name="T666">Técnica)</text:span><text:span text:style-name="T723"> <text:s/></text:span><text:span text:style-name="T666">e</text:span></text:p>
      <text:p text:style-name="P528"><text:span text:style-name="T664">ESTHENIO BRAGA DA FONSECA </text:span><text:span text:style-name="T666">(Fiscal Técnico substituto)</text:span><text:span text:style-name="T664">, </text:span><text:span text:style-name="T666">lotados na SEMUS, para acompanhamento e fiscalização da execução dos serviços constantes no Contrato descrito abaixo.</text:span></text:p>
      <text:p text:style-name="P529"/>
      <table:table table:name="Table7" table:style-name="Table7">
        <table:table-column table:style-name="Table7.A"/>
        <table:table-column table:style-name="Table7.B"/>
        <table:table-column table:style-name="Table7.C"/>
        <table:table-column table:style-name="Table7.D"/>
        <table:table-row table:style-name="Table7.1">
          <table:table-cell table:style-name="Table7.A1" office:value-type="string">
            <text:p text:style-name="P530"><text:span text:style-name="T704">CONTRAT0</text:span><text:span text:style-name="T704"/></text:p>
          </table:table-cell>
          <table:table-cell table:style-name="Table7.A1" office:value-type="string">
            <text:p text:style-name="P531"><text:span text:style-name="T704">CONTRATADO</text:span><text:span text:style-name="T704"/></text:p>
          </table:table-cell>
          <table:table-cell table:style-name="Table7.A1" office:value-type="string">
            <text:p text:style-name="P532"><text:span text:style-name="T704">OBJETO</text:span><text:span text:style-name="T704"/></text:p>
          </table:table-cell>
          <table:table-cell table:style-name="Table7.A1" office:value-type="string">
            <text:p text:style-name="P533"><text:span text:style-name="T705">PROC.</text:span><text:span text:style-name="T710"> </text:span><text:span text:style-name="T706">Nº</text:span></text:p>
          </table:table-cell>
        </table:table-row>
        <table:table-row table:style-name="Table7.2">
          <table:table-cell table:style-name="Table7.A1" office:value-type="string">
            <text:p text:style-name="P503"/>
            <text:p text:style-name="P503"/>
            <text:p text:style-name="P503"/>
            <text:p text:style-name="P534"/>
            <text:p text:style-name="P535"><text:span text:style-name="T705">Nº</text:span><text:span text:style-name="T707"> </text:span><text:span text:style-name="T705">025/2026</text:span><text:span text:style-name="T707"> </text:span><text:span text:style-name="T705">–FMS</text:span><text:span text:style-name="T708"> </text:span><text:span text:style-name="T704">18/08/2026</text:span></text:p>
          </table:table-cell>
          <table:table-cell table:style-name="Table7.A1" office:value-type="string">
            <text:p text:style-name="P503"/>
            <text:p text:style-name="P503"/>
            <text:p text:style-name="P536"/>
            <text:p text:style-name="P537"><text:span text:style-name="T705">EMC SOLUÇÕES EM</text:span><text:span text:style-name="T708"> </text:span><text:span text:style-name="T705">SAÚDE</text:span><text:span text:style-name="T707"> </text:span><text:span text:style-name="T705">E</text:span><text:span text:style-name="T707"> </text:span><text:span text:style-name="T705">SEGURANÇA</text:span><text:span text:style-name="T708"> </text:span><text:span text:style-name="T710">LTDA</text:span></text:p>
          </table:table-cell>
          <table:table-cell table:style-name="Table7.A1" office:value-type="string">
            <text:p text:style-name="P538"><text:span text:style-name="T711">Aquisição de 1 (uma) unidade de tubo/ampola de</text:span><text:span text:style-name="T712"> </text:span><text:span text:style-name="T711">raios-X, peça original compatível com o Aparelho de</text:span><text:span text:style-name="T712"> </text:span><text:span text:style-name="T711">Raios-X Fixo Digital Apolo D de 800 mA e 150 kV,</text:span><text:span text:style-name="T712"> </text:span><text:span text:style-name="T711">instalado</text:span><text:span text:style-name="T724"> </text:span><text:span text:style-name="T711">no</text:span><text:span text:style-name="T724"> </text:span><text:span text:style-name="T711">Setor</text:span><text:span text:style-name="T724"> </text:span><text:span text:style-name="T711">de</text:span><text:span text:style-name="T724"> </text:span><text:span text:style-name="T711">Radiologia</text:span><text:span text:style-name="T724"> </text:span><text:span text:style-name="T711">da</text:span><text:span text:style-name="T724"> </text:span><text:span text:style-name="T711">Unidade</text:span><text:span text:style-name="T724"> </text:span><text:span text:style-name="T711">de</text:span><text:span text:style-name="T724"> </text:span><text:span text:style-name="T711">Pronto</text:span><text:span text:style-name="T712"> </text:span><text:span text:style-name="T711">Atendimento Paulo Pereira Gomes – UPA PPG,</text:span><text:span text:style-name="T712"> </text:span><text:span text:style-name="T711">vinculada à Secretaria Municipal de Saúde de</text:span><text:span text:style-name="T712"> </text:span><text:span text:style-name="T711">Cachoeiro de Itapemirim/ES, incluindo fornecimento,</text:span><text:span text:style-name="T712"> </text:span><text:span text:style-name="T711">transporte, instalação, testes e comissionamento do</text:span><text:span text:style-name="T712"> </text:span><text:span text:style-name="T711">componente, conforme especificações, condições e</text:span><text:span text:style-name="T712"> </text:span><text:span text:style-name="T711">exigências estabelecidas no Termo de Referência</text:span></text:p>
          </table:table-cell>
          <table:table-cell table:style-name="Table7.A1" office:value-type="string">
            <text:p text:style-name="P503"/>
            <text:p text:style-name="P503"/>
            <text:p text:style-name="P503"/>
            <text:p text:style-name="P539"/>
            <text:p text:style-name="P540"><text:span text:style-name="T704">53802/2026</text:span><text:span text:style-name="T704"/></text:p>
          </table:table-cell>
        </table:table-row>
      </table:table>
      <text:p text:style-name="P541"/>
      <text:p text:style-name="P542"><text:span text:style-name="T664">Art. 2° </text:span><text:span text:style-name="T666">Caberá aos fiscais do contrato e, nos seus afastamentos e seus impedimentos legais, ao seu substituto, em </text:span><text:span text:style-name="T677">especial:</text:span></text:p>
      <text:list text:continue-numbering="true" text:style-name="WWNum5">
        <text:list-item>
          <text:list>
            <text:list-item>
              <text:p text:style-name="P543"><text:span text:style-name="T666">- Prestar apoio técnico e operacional ao gestor do contrato com informações pertinentes às suas competências;</text:span><text:span text:style-name="T666"/></text:p>
            </text:list-item>
            <text:list-item>
              <text:p text:style-name="P544"><text:span text:style-name="T666">- Anotar no histórico de gerenciamento do contrato todas as ocorrências relacionadas à execução do contrato, com a descrição do</text:span><text:span text:style-name="T725"> </text:span><text:span text:style-name="T666">que for necessário para a regularização das faltas ou dos defeitos </text:span><text:span text:style-name="T677">observados;</text:span></text:p>
            </text:list-item>
            <text:list-item>
              <text:p text:style-name="P545"><text:span text:style-name="T666">- Emitir notificações para a correção de rotinas ou de qualquer inexatidão ou irregularidade constatada, com a definição de prazo para a correção;</text:span><text:span text:style-name="T666"/></text:p>
            </text:list-item>
            <text:list-item>
              <text:p text:style-name="P546"><text:span text:style-name="T666">- Informar ao gestor do contato, em tempo hábil, a situação que demandar decisão ou adoção de medidas que ultrapassem a sua competência, para que adote as medidas necessárias e saneadoras, se for o caso;</text:span><text:span text:style-name="T666"/></text:p>
            </text:list-item>
          </text:list>
        </text:list-item>
      </text:list>
      <text:p text:style-name="P547"/>
      <text:p text:style-name="P74"/>
      <text:p text:style-name="P74"/>
      <text:p text:style-name="P74"/>
      <text:p text:style-name="P74"/>
      <text:p text:style-name="P74"/>
      <text:p text:style-name="P74"/>
      <text:p text:style-name="P74"/>
      <text:p text:style-name="P74"/>
      <text:p text:style-name="P74"/>
      <text:p text:style-name="P74"/>
      <text:p text:style-name="P74"/>
      <text:p text:style-name="P74"/>
      <text:p text:style-name="P548"/>
      <text:list text:continue-numbering="true" text:style-name="WWNum5">
        <text:list-item>
          <text:list>
            <text:list-item>
              <text:p text:style-name="P549"><draw:frame draw:style-name="fr6" draw:name="Image 195" text:anchor-type="char" svg:x="0.4937in" svg:y="-1.9445in" svg:width="7.7736in" svg:height="1.3681in" draw:z-index="292"><draw:image xlink:href="Pictures/10000000000009180000019B2F5AA03B.png" xlink:type="simple" xlink:show="embed" xlink:actuate="onLoad" draw:mime-type="image/png"/></draw:frame><text:span text:style-name="T726">- Comunicar imediatamente ao gestor do contrato quaisquer ocorrências que possam inviabilizar a execução do contrato nas datas estabelecidas;</text:span><text:span text:style-name="T726"/></text:p>
            </text:list-item>
            <text:list-item>
              <text:p text:style-name="P550"><text:span text:style-name="T726">- Fiscalizar a execução do contrato para que sejam cumpridas as condições estabelecidas, de modo a assegurar os melhores resultados para a administração, com a conferência das notas fiscais e das documentações exigidas para o pagamento e, após o ateste, que certifica o recebimento</text:span><text:span text:style-name="T727"> </text:span><text:span text:style-name="T726">provisório, encaminhar ao gestor de contrato para ratificação;</text:span></text:p>
            </text:list-item>
            <text:list-item>
              <text:p text:style-name="P551"><text:span text:style-name="T726">- Comunicar ao gestor do contrato, em tempo hábil, o término do contrato sob sua responsabilidade, com vistas </text:span><text:span text:style-name="T136">à </text:span><text:span text:style-name="T726">renovação tempestiva ou </text:span><text:span text:style-name="T136">à </text:span><text:span text:style-name="T726">prorrogação contratual;</text:span></text:p>
            </text:list-item>
            <text:list-item>
              <text:p text:style-name="P552"><text:span text:style-name="T728">-</text:span><text:span text:style-name="T729"> </text:span><text:span text:style-name="T728">Participar da</text:span><text:span text:style-name="T730"> </text:span><text:span text:style-name="T728">atualização</text:span><text:span text:style-name="T731"> </text:span><text:span text:style-name="T728">do</text:span><text:span text:style-name="T732"> </text:span><text:span text:style-name="T728">relatório</text:span><text:span text:style-name="T733"> </text:span><text:span text:style-name="T728">de</text:span><text:span text:style-name="T732"> </text:span><text:span text:style-name="T728">riscos</text:span><text:span text:style-name="T730"> </text:span><text:span text:style-name="T728">durante a fase de gestão do contrato, em conjunto com o fiscal administrativo e com o setorial, conforme o disposto no inciso VII</text:span><text:span text:style-name="T734"> </text:span><text:span text:style-name="T728">do art. 20;</text:span></text:p>
            </text:list-item>
            <text:list-item>
              <text:p text:style-name="P553"><text:span text:style-name="T726">- Auxiliar o gestor do contrato com as </text:span><text:span text:style-name="T735">informações </text:span><text:span text:style-name="T726">necessárias, na elaboração do documento comprobatório da avaliação realizada na fiscalização do cumprimento de obrigações assumidas pelo contratado,</text:span><text:span text:style-name="T727"> </text:span><text:span text:style-name="T726">conforme</text:span><text:span text:style-name="T727"> </text:span><text:span text:style-name="T726">o disposto</text:span><text:span text:style-name="T736"> </text:span><text:span text:style-name="T726">no</text:span><text:span text:style-name="T737"> </text:span><text:span text:style-name="T726">inciso</text:span><text:span text:style-name="T738"> </text:span><text:span text:style-name="T726">VIII do art.</text:span><text:span text:style-name="T738"> </text:span><text:span text:style-name="T726">20; e</text:span></text:p>
            </text:list-item>
            <text:list-item>
              <text:p text:style-name="P554"><text:span text:style-name="T726">- Realizar o recebimento provisório do objeto do contrato referido no art. 24.</text:span><text:span text:style-name="T726"/></text:p>
            </text:list-item>
          </text:list>
        </text:list-item>
      </text:list>
      <text:p text:style-name="P555"/>
      <text:p text:style-name="P556"><text:span text:style-name="T739">Art. 3° </text:span><text:span text:style-name="T740">Os fiscais nomeados deverão providenciar cópia do contrato, do edital, do projeto básico ou do termo de referência, da proposta da empresa vencedora da licitação, sem prejuízo de outros documentos que entender necessários ao exercício da fiscalização</text:span><text:span text:style-name="T741">.</text:span></text:p>
      <text:p text:style-name="P557"/>
      <text:p text:style-name="P558"><text:span text:style-name="T739">Art. 4° </text:span><text:span text:style-name="T740">Em caso de dúvidas, lacunas ou omissões, deverá ser observada a disciplina constante do Decreto Municipal n° 33.881/2025, que regulamenta a atuação do agente de contratação, da equipe de apoio, da comissão de contratação, bem como dos gestores e fiscais do contrato, no âmbito da Administração Pública Direta e Indireta do Município de Cachoeiro de Itapemirim, além de estabelecer outras providências correlatas. Art. 5º Esta portaria entra em vigor na data de sua publicação, revogadas as disposições em contrário.</text:span></text:p>
      <text:p text:style-name="P559"/>
      <text:p text:style-name="P560"><text:span text:style-name="T742">Art.</text:span><text:span text:style-name="T743"> </text:span><text:span text:style-name="T742">5°</text:span><text:span text:style-name="T744"> </text:span><text:span text:style-name="T745">Esta</text:span><text:span text:style-name="T746"> </text:span><text:span text:style-name="T745">portaria</text:span><text:span text:style-name="T747"> </text:span><text:span text:style-name="T745">entra</text:span><text:span text:style-name="T748"> </text:span><text:span text:style-name="T745">em</text:span><text:span text:style-name="T749"> </text:span><text:span text:style-name="T745">vigor</text:span><text:span text:style-name="T746"> </text:span><text:span text:style-name="T745">na</text:span><text:span text:style-name="T749"> </text:span><text:span text:style-name="T750">data</text:span></text:p>
      <text:p text:style-name="P561"><text:span text:style-name="T751">de</text:span><text:span text:style-name="T752"> </text:span><text:span text:style-name="T751">sua</text:span><text:span text:style-name="T753"> </text:span><text:span text:style-name="T754">publicação.</text:span></text:p>
      <text:p text:style-name="P562"/>
      <text:p text:style-name="P560"><text:span text:style-name="T755">Art.</text:span><text:span text:style-name="T756"> </text:span><text:span text:style-name="T755">6°</text:span><text:span text:style-name="T757"> </text:span><text:span text:style-name="T751">Ficam</text:span><text:span text:style-name="T758"> </text:span><text:span text:style-name="T751">revogadas</text:span><text:span text:style-name="T759"> </text:span><text:span text:style-name="T751">as</text:span><text:span text:style-name="T760"> </text:span><text:span text:style-name="T751">disposições</text:span><text:span text:style-name="T761"> </text:span><text:span text:style-name="T762">em</text:span></text:p>
      <text:p text:style-name="P563">contrário.</text:p>
      <text:p text:style-name="P557"/>
      <text:p text:style-name="P564"><text:span text:style-name="T763">Cachoeiro</text:span><text:span text:style-name="T764"> </text:span><text:span text:style-name="T763">de</text:span><text:span text:style-name="T765"> </text:span><text:span text:style-name="T763">Itapemirim/ES,</text:span><text:span text:style-name="T766"> </text:span><text:span text:style-name="T763">21</text:span><text:span text:style-name="T767"> </text:span><text:span text:style-name="T763">de agosto</text:span><text:span text:style-name="T768"> </text:span><text:span text:style-name="T763">de</text:span><text:span text:style-name="T769"> </text:span><text:span text:style-name="T763">2026.</text:span></text:p>
      <text:p text:style-name="Text_20_body"/>
      <text:p text:style-name="P565"/>
      <text:h text:style-name="P566" text:outline-level="8"><text:span text:style-name="T751">VILSON</text:span><text:span text:style-name="T770"> </text:span><text:span text:style-name="T751">CARLOS</text:span><text:span text:style-name="T771"> </text:span><text:span text:style-name="T751">GOMES</text:span><text:span text:style-name="T770"> </text:span><text:span text:style-name="T754">COELHO</text:span></text:h>
      <text:p text:style-name="P567"><text:span text:style-name="T772">Secretário</text:span><text:span text:style-name="T773"> </text:span><text:span text:style-name="T772">Municipal</text:span><text:span text:style-name="T774"> </text:span><text:span text:style-name="T772">de</text:span><text:span text:style-name="T775"> </text:span><text:span text:style-name="T772">Saúde</text:span><text:span text:style-name="T776"> </text:span><text:span text:style-name="T777">(Interino)</text:span></text:p>
      <text:p text:style-name="P568"/>
      <text:p text:style-name="P568"/>
      <text:p text:style-name="P568"/>
      <text:p text:style-name="P568"/>
      <text:p text:style-name="P568"/>
      <text:p text:style-name="P568"/>
      <text:p text:style-name="P568"/>
      <text:p text:style-name="P568"/>
      <text:p text:style-name="P568"/>
      <text:p text:style-name="P568"/>
      <text:p text:style-name="P568"/>
      <text:p text:style-name="P568"/>
      <text:p text:style-name="P568"/>
      <text:p text:style-name="P568"/>
      <text:p text:style-name="P568"/>
      <text:p text:style-name="P568"/>
      <text:p text:style-name="P568"/>
      <text:p text:style-name="P568"/>
      <text:p text:style-name="P568"/>
      <text:p text:style-name="P568"/>
      <text:p text:style-name="P568"/>
      <text:p text:style-name="P568"/>
      <text:p text:style-name="P568"/>
      <text:p text:style-name="P568"/>
      <text:p text:style-name="P568"/>
      <text:p text:style-name="P568"/>
      <text:p text:style-name="P568"/>
      <text:p text:style-name="P569"/>
      <text:p text:style-name="P570"><draw:frame draw:style-name="fr8" draw:name="Image 196" text:anchor-type="char" svg:x="3.7965in" svg:y="-0.2945in" svg:width="0.6945in" svg:height="0.6138in" draw:z-index="20"><draw:image xlink:href="Pictures/10000000000000D0000000B830B1DD11.jpg" xlink:type="simple" xlink:show="embed" xlink:actuate="onLoad" draw:mime-type="image/jpeg"/></draw:frame><text:span text:style-name="T778">D</text:span><text:span text:style-name="T779">.</text:span><text:span text:style-name="T778">O</text:span><text:span text:style-name="T779">.</text:span><text:span text:style-name="T780"> </text:span><text:span text:style-name="T778">PREFEITURA</text:span><text:span text:style-name="T781"> </text:span><text:span text:style-name="T778">MUNICIPAL</text:span><text:span text:style-name="T782"> </text:span><text:span text:style-name="T778">DE</text:span><text:span text:style-name="T783"> </text:span><text:span text:style-name="T784">CACHOEIRO</text:span><text:span text:style-name="T778"><text:tab/></text:span><text:span text:style-name="T429">23</text:span></text:p>
      <text:p text:style-name="P571"><text:span text:style-name="T694">PORTARIA</text:span><text:span text:style-name="T785"> </text:span><text:span text:style-name="T694">Nº</text:span><text:span text:style-name="T785"> </text:span><text:span text:style-name="T697">1.779/</text:span><text:span text:style-name="T786">2026</text:span></text:p>
      <text:p text:style-name="P488"/>
      <text:h text:style-name="P572" text:outline-level="9"><text:span text:style-name="T787">DISPÕE SOBRE CONCESSÃO DE BENEFÍCIO AUXÍLIO-DOENÇA E DÁ OUTRAS PROVIDÊNCIAS</text:span><text:span text:style-name="T788">.</text:span></text:h>
      <text:p text:style-name="P516"/>
      <text:p text:style-name="P573"><text:span text:style-name="T789">O</text:span><text:span text:style-name="T790"> <text:s text:c="2"/></text:span><text:span text:style-name="T791">SECRETÁRIO</text:span><text:span text:style-name="T792"> <text:s text:c="2"/></text:span><text:span text:style-name="T791">MUNICIPAL</text:span><text:span text:style-name="T792"> <text:s text:c="2"/></text:span><text:span text:style-name="T793">DE</text:span></text:p>
      <text:p text:style-name="P574"><text:span text:style-name="T791">ADMINISTRAÇÃO </text:span><text:span text:style-name="T789">de Cachoeiro de Itapemirim, Estado do Espírito Santo, no uso de suas atribuições delegadas através dos Decretos nºs. 18.275/2008 e 35.892/2025,</text:span></text:p>
      <text:p text:style-name="P516"/>
      <text:h text:style-name="P575" text:outline-level="9">RESOLVE:</text:h>
      <text:p text:style-name="P488"/>
      <text:p text:style-name="P576"><text:span text:style-name="T794">Art.</text:span><text:span text:style-name="T787"><text:tab/></text:span><text:span text:style-name="T795">1º</text:span><text:span text:style-name="T787"><text:tab/></text:span><text:span text:style-name="T796">PRORROGAR</text:span><text:span text:style-name="T787"><text:tab/></text:span><text:span text:style-name="T797">o</text:span><text:span text:style-name="T788"><text:tab/></text:span><text:span text:style-name="T796">BENEFÍCIO</text:span></text:p>
      <text:p text:style-name="P577"><text:span text:style-name="T791">AUXÍLIO-DOENÇA </text:span><text:span text:style-name="T789">concedido aos servidores abaixo mencionados, nos períodos descritos, de acordo com laudo médico e perícia de atestado deferidos pela MEDTRAB Medicina e Segurança do Trabalho (Grupo Innovar), nos termos do artigo 2º da Lei nº 7859/2020 e Decreto nº. </text:span><text:span text:style-name="T798">29.111/2019.</text:span></text:p>
      <text:p text:style-name="P578"/>
      <table:table table:name="Table8" table:style-name="Table8">
        <table:table-column table:style-name="Table8.A"/>
        <table:table-column table:style-name="Table8.B"/>
        <table:table-column table:style-name="Table8.C"/>
        <table:table-column table:style-name="Table8.D"/>
        <table:table-column table:style-name="Table8.E"/>
        <table:table-column table:style-name="Table8.F"/>
        <table:table-row table:style-name="Table8.1">
          <table:table-cell table:style-name="Table8.A1" office:value-type="string">
            <text:p text:style-name="P579"><text:span text:style-name="T799">SERVIDORES</text:span><text:span text:style-name="T799"/></text:p>
          </table:table-cell>
          <table:table-cell table:style-name="Table8.A1" office:value-type="string">
            <text:p text:style-name="P580"><text:span text:style-name="T799">CARGO</text:span><text:span text:style-name="T799"/></text:p>
          </table:table-cell>
          <table:table-cell table:style-name="Table8.A1" office:value-type="string">
            <text:p text:style-name="P581"><text:span text:style-name="T799">LOTAÇÃO</text:span><text:span text:style-name="T799"/></text:p>
          </table:table-cell>
          <table:table-cell table:style-name="Table8.A1" office:value-type="string">
            <text:p text:style-name="P582"><text:span text:style-name="T799">DURAÇÃO</text:span><text:span text:style-name="T799"/></text:p>
          </table:table-cell>
          <table:table-cell table:style-name="Table8.A1" office:value-type="string">
            <text:p text:style-name="P583"><text:span text:style-name="T799">INÍCIO</text:span><text:span text:style-name="T799"/></text:p>
          </table:table-cell>
          <table:table-cell table:style-name="Table8.A1" office:value-type="string">
            <text:p text:style-name="P584"><text:span text:style-name="T800">PROC.</text:span><text:span text:style-name="T801"> </text:span><text:span text:style-name="T802">Nº</text:span></text:p>
          </table:table-cell>
        </table:table-row>
        <table:table-row table:style-name="Table8.1">
          <table:table-cell table:style-name="Table8.A1" office:value-type="string">
            <text:p text:style-name="P585"><text:span text:style-name="T800">ALYSSON</text:span><text:span text:style-name="T803"> </text:span><text:span text:style-name="T800">CARLOS</text:span><text:span text:style-name="T804"> </text:span><text:span text:style-name="T800">DA</text:span><text:span text:style-name="T805"> </text:span><text:span text:style-name="T800">SILVA</text:span></text:p>
          </table:table-cell>
          <table:table-cell table:style-name="Table8.A1" office:value-type="string">
            <text:p text:style-name="P586"><text:span text:style-name="T806">AUXILIAR</text:span><text:span text:style-name="T807"> </text:span><text:span text:style-name="T806">DE</text:span><text:span text:style-name="T808"> </text:span><text:span text:style-name="T809">EDUCAÇÃO</text:span></text:p>
          </table:table-cell>
          <table:table-cell table:style-name="Table8.A1" office:value-type="string">
            <text:p text:style-name="P587"><text:span text:style-name="T810">SEME</text:span><text:span text:style-name="T810"/></text:p>
          </table:table-cell>
          <table:table-cell table:style-name="Table8.A1" office:value-type="string">
            <text:p text:style-name="P588"><text:span text:style-name="T806">179</text:span><text:span text:style-name="T811"> </text:span><text:span text:style-name="T810">DIAS</text:span></text:p>
          </table:table-cell>
          <table:table-cell table:style-name="Table8.A1" office:value-type="string">
            <text:p text:style-name="P589"><text:span text:style-name="T809">13/08/2026</text:span><text:span text:style-name="T809"/></text:p>
          </table:table-cell>
          <table:table-cell table:style-name="Table8.A1" office:value-type="string">
            <text:p text:style-name="P590"><text:span text:style-name="T809">61746/2026</text:span><text:span text:style-name="T809"/></text:p>
          </table:table-cell>
        </table:table-row>
        <table:table-row table:style-name="Table8.3">
          <table:table-cell table:style-name="Table8.A1" office:value-type="string">
            <text:p text:style-name="P591"><text:span text:style-name="T800">JOSE</text:span><text:span text:style-name="T812"> </text:span><text:span text:style-name="T800">EUCLYDES</text:span><text:span text:style-name="T813"> </text:span><text:span text:style-name="T814">BRUM</text:span></text:p>
          </table:table-cell>
          <table:table-cell table:style-name="Table8.A1" office:value-type="string">
            <text:p text:style-name="P592"><text:span text:style-name="T806">AJUDANTE</text:span><text:span text:style-name="T815"> </text:span><text:span text:style-name="T809">GERAL</text:span></text:p>
          </table:table-cell>
          <table:table-cell table:style-name="Table8.A1" office:value-type="string">
            <text:p text:style-name="P593"><text:span text:style-name="T809">SEMMAT</text:span><text:span text:style-name="T809"/></text:p>
          </table:table-cell>
          <table:table-cell table:style-name="Table8.A1" office:value-type="string">
            <text:p text:style-name="P594"><text:span text:style-name="T806">179</text:span><text:span text:style-name="T811"> </text:span><text:span text:style-name="T810">DIAS</text:span></text:p>
          </table:table-cell>
          <table:table-cell table:style-name="Table8.A1" office:value-type="string">
            <text:p text:style-name="P595"><text:span text:style-name="T809">08/08/2026</text:span><text:span text:style-name="T809"/></text:p>
          </table:table-cell>
          <table:table-cell table:style-name="Table8.A1" office:value-type="string">
            <text:p text:style-name="P596"><text:span text:style-name="T809">62521/2026</text:span><text:span text:style-name="T809"/></text:p>
          </table:table-cell>
        </table:table-row>
      </table:table>
      <text:p text:style-name="P597"/>
      <text:p text:style-name="P598"><text:span text:style-name="T701">Art.</text:span><text:span text:style-name="T816"> </text:span><text:span text:style-name="T701">2º</text:span><text:span text:style-name="T817"> </text:span><text:span text:style-name="T699">Esta</text:span><text:span text:style-name="T818"> </text:span><text:span text:style-name="T699">Portaria</text:span><text:span text:style-name="T716"> </text:span><text:span text:style-name="T699">entra</text:span><text:span text:style-name="T716"> </text:span><text:span text:style-name="T699">em</text:span><text:span text:style-name="T818"> </text:span><text:span text:style-name="T699">vigor</text:span><text:span text:style-name="T716"> </text:span><text:span text:style-name="T699">na</text:span><text:span text:style-name="T716"> </text:span><text:span text:style-name="T819">data</text:span></text:p>
      <text:p text:style-name="P599"><text:span text:style-name="T699">de</text:span><text:span text:style-name="T718"> </text:span><text:span text:style-name="T699">sua</text:span><text:span text:style-name="T718"> publicação.</text:span></text:p>
      <text:p text:style-name="P600"><text:span text:style-name="T789">Cachoeiro</text:span><text:span text:style-name="T820"> </text:span><text:span text:style-name="T789">de</text:span><text:span text:style-name="T821"> </text:span><text:span text:style-name="T789">Itapemirim/ES,</text:span><text:span text:style-name="T821"> </text:span><text:span text:style-name="T789">21</text:span><text:span text:style-name="T821"> </text:span><text:span text:style-name="T789">de</text:span><text:span text:style-name="T821"> </text:span><text:span text:style-name="T789">agosto</text:span><text:span text:style-name="T821"> </text:span><text:span text:style-name="T789">de</text:span><text:span text:style-name="T822"> </text:span><text:span text:style-name="T798">2026.</text:span></text:p>
      <text:p text:style-name="P516"/>
      <text:p text:style-name="P516"/>
      <text:p text:style-name="P516"/>
      <text:h text:style-name="P601" text:outline-level="9"><text:span text:style-name="T787">ROGÉRIO</text:span><text:span text:style-name="T823"> </text:span><text:span text:style-name="T787">DA</text:span><text:span text:style-name="T796"> </text:span><text:span text:style-name="T787">SILVA</text:span><text:span text:style-name="T796"> ATHAYDE</text:span></text:h>
      <text:p text:style-name="P602"><text:span text:style-name="T787">Secretário</text:span><text:span text:style-name="T794"> </text:span><text:span text:style-name="T787">Municipal</text:span><text:span text:style-name="T794"> </text:span><text:span text:style-name="T787">de</text:span><text:span text:style-name="T823"> </text:span><text:span text:style-name="T796">Administração</text:span></text:p>
      <text:p text:style-name="P603"/>
      <text:p text:style-name="P488"/>
      <text:p text:style-name="P488"/>
      <text:p text:style-name="P488"/>
      <text:p text:style-name="P488"/>
      <text:p text:style-name="P488"/>
      <text:p text:style-name="P488"/>
      <text:p text:style-name="P488"/>
      <text:p text:style-name="P488"/>
      <text:p text:style-name="P488"/>
      <text:p text:style-name="P488"/>
      <text:p text:style-name="P488"/>
      <text:p text:style-name="P604"/>
      <text:p text:style-name="P605"><draw:frame draw:style-name="fr2" draw:name="Image119" text:anchor-type="char" svg:x="0.4925in" svg:y="-1.9437in" svg:width="7.7756in" svg:height="1.3874in" draw:z-index="317"><draw:image xlink:href="Pictures/10000001000002EA00000085A3334DB7.png" xlink:type="simple" xlink:show="embed" xlink:actuate="onLoad" draw:mime-type="image/png"/></draw:frame><text:span text:style-name="T694">PORTARIA</text:span><text:span text:style-name="T824"> </text:span><text:span text:style-name="T694">N°</text:span><text:span text:style-name="T825"> </text:span><text:span text:style-name="T697">1.780/2026</text:span></text:p>
      <text:p text:style-name="P606"/>
      <text:h text:style-name="P607" text:outline-level="9">DISPÕE SOBRE AFASTAMENTO EM VIRTUDE DE LUTO.</text:h>
      <text:p text:style-name="P493"/>
      <text:p text:style-name="P608"><text:span text:style-name="T789">O</text:span><text:span text:style-name="T826"> <text:s/></text:span><text:span text:style-name="T701">SECRETÁRIO</text:span><text:span text:style-name="T827"> <text:s/></text:span><text:span text:style-name="T701">MUNICIPAL</text:span><text:span text:style-name="T828"> <text:s/></text:span><text:span text:style-name="T702">DE</text:span></text:p>
      <text:p text:style-name="P609"><text:span text:style-name="T701">ADMINISTRAÇÃO </text:span><text:span text:style-name="T699">de Cachoeiro de Itapemirim, Estado do Espírito Santo, no uso de suas atribuições delegadas através dos Decretos nºs. 18.275/2008 e </text:span><text:span text:style-name="T718">35.892/2025,</text:span></text:p>
      <text:p text:style-name="P610"/>
      <text:h text:style-name="P611" text:outline-level="9">RESOLVE:</text:h>
      <text:p text:style-name="P606"/>
      <text:p text:style-name="P612"><text:span text:style-name="T701">Art. 1º </text:span><text:span text:style-name="T699">Considerar de efetivo exercício o afastamento</text:span><text:span text:style-name="T829"> </text:span><text:span text:style-name="T699">dos</text:span><text:span text:style-name="T829"> </text:span><text:span text:style-name="T699">servidores</text:span><text:span text:style-name="T829"> </text:span><text:span text:style-name="T699">abaixo</text:span><text:span text:style-name="T829"> </text:span><text:span text:style-name="T699">mencionados,</text:span><text:span text:style-name="T829"> </text:span><text:span text:style-name="T699">em</text:span><text:span text:style-name="T829"> </text:span><text:span text:style-name="T699">virtude de</text:span><text:span text:style-name="T830"> </text:span><text:span text:style-name="T701">LUTO</text:span><text:span text:style-name="T715">,</text:span><text:span text:style-name="T831"> </text:span><text:span text:style-name="T699">no</text:span><text:span text:style-name="T718"> </text:span><text:span text:style-name="T699">período</text:span><text:span text:style-name="T718"> </text:span><text:span text:style-name="T699">de</text:span><text:span text:style-name="T718"> </text:span><text:span text:style-name="T699">08</text:span><text:span text:style-name="T718"> </text:span><text:span text:style-name="T699">(oito)</text:span><text:span text:style-name="T832"> </text:span><text:span text:style-name="T699">dias,</text:span><text:span text:style-name="T718"> </text:span><text:span text:style-name="T699">nos</text:span><text:span text:style-name="T718"> </text:span><text:span text:style-name="T699">termos</text:span><text:span text:style-name="T718"> </text:span><text:span text:style-name="T699">do</text:span><text:span text:style-name="T718"> </text:span><text:span text:style-name="T699">artigo</text:span><text:span text:style-name="T718"> </text:span><text:span text:style-name="T699">56,</text:span><text:span text:style-name="T718"> </text:span><text:span text:style-name="T699">inciso III e artigo 152, inciso II, da Lei nº 4.009, de 20.12.94 - Estatuto dos Servidores Públicos Municipais.</text:span></text:p>
      <text:p text:style-name="P472"/>
      <table:table table:name="Table9" table:style-name="Table9">
        <table:table-column table:style-name="Table9.A"/>
        <table:table-column table:style-name="Table9.B"/>
        <table:table-column table:style-name="Table9.C"/>
        <table:table-column table:style-name="Table9.D"/>
        <table:table-row table:style-name="Table9.1">
          <table:table-cell table:style-name="Table9.A1" office:value-type="string">
            <text:p text:style-name="P613"><text:span text:style-name="T678">SERVIDORES</text:span><text:span text:style-name="T678"/></text:p>
          </table:table-cell>
          <table:table-cell table:style-name="Table9.A1" office:value-type="string">
            <text:p text:style-name="P614"><text:span text:style-name="T678">LOTAÇÃO</text:span><text:span text:style-name="T678"/></text:p>
          </table:table-cell>
          <table:table-cell table:style-name="Table9.A1" office:value-type="string">
            <text:p text:style-name="P615"><text:span text:style-name="T680">A</text:span><text:span text:style-name="T681"> </text:span><text:span text:style-name="T680">PARTIR</text:span><text:span text:style-name="T681"> </text:span><text:span text:style-name="T682">DE</text:span></text:p>
          </table:table-cell>
          <table:table-cell table:style-name="Table9.A1" office:value-type="string">
            <text:p text:style-name="P616"><text:span text:style-name="T833">PROCESSO</text:span><text:span text:style-name="T834"> </text:span><text:span text:style-name="T835">N°</text:span></text:p>
          </table:table-cell>
        </table:table-row>
        <table:table-row table:style-name="Table9.2">
          <table:table-cell table:style-name="Table9.A1" office:value-type="string">
            <text:p text:style-name="P617"/>
            <text:p text:style-name="P618"><text:span text:style-name="T680">JOSEANA</text:span><text:span text:style-name="T686"> </text:span><text:span text:style-name="T680">DE</text:span><text:span text:style-name="T686"> </text:span><text:span text:style-name="T680">SOUZA</text:span><text:span text:style-name="T836"> </text:span><text:span text:style-name="T678">FERREIRA</text:span></text:p>
          </table:table-cell>
          <table:table-cell table:style-name="Table9.A1" office:value-type="string">
            <text:p text:style-name="P617"/>
            <text:p text:style-name="P619"><text:span text:style-name="T837">SEMDURB</text:span><text:span text:style-name="T837"/></text:p>
          </table:table-cell>
          <table:table-cell table:style-name="Table9.A1" office:value-type="string">
            <text:p text:style-name="P617"/>
            <text:p text:style-name="P620"><text:span text:style-name="T837">02/08/2026</text:span><text:span text:style-name="T837"/></text:p>
          </table:table-cell>
          <table:table-cell table:style-name="Table9.A1" office:value-type="string">
            <text:p text:style-name="P617"/>
            <text:p text:style-name="P621"><text:span text:style-name="T678">60419/2026</text:span><text:span text:style-name="T678"/></text:p>
          </table:table-cell>
        </table:table-row>
        <table:table-row table:style-name="Table9.3">
          <table:table-cell table:style-name="Table9.A1" office:value-type="string">
            <text:p text:style-name="P622"/>
            <text:p text:style-name="P618"><text:span text:style-name="T833">ROSANIA</text:span><text:span text:style-name="T838"> </text:span><text:span text:style-name="T833">CARVALHO</text:span><text:span text:style-name="T839"> </text:span><text:span text:style-name="T833">DA</text:span><text:span text:style-name="T839"> </text:span><text:span text:style-name="T840">SILVA</text:span></text:p>
          </table:table-cell>
          <table:table-cell table:style-name="Table9.A1" office:value-type="string">
            <text:p text:style-name="P622"/>
            <text:p text:style-name="P619"><text:span text:style-name="T841">SEME</text:span><text:span text:style-name="T841"/></text:p>
          </table:table-cell>
          <table:table-cell table:style-name="Table9.A1" office:value-type="string">
            <text:p text:style-name="P622"/>
            <text:p text:style-name="P623"><text:span text:style-name="T837">05/08/2026</text:span><text:span text:style-name="T837"/></text:p>
          </table:table-cell>
          <table:table-cell table:style-name="Table9.A1" office:value-type="string">
            <text:p text:style-name="P622"/>
            <text:p text:style-name="P621"><text:span text:style-name="T678">59304/2026</text:span><text:span text:style-name="T678"/></text:p>
          </table:table-cell>
        </table:table-row>
      </table:table>
      <text:p text:style-name="P624"><text:span text:style-name="T701">Art.</text:span><text:span text:style-name="T842"> </text:span><text:span text:style-name="T701">2º</text:span><text:span text:style-name="T843"> </text:span><text:span text:style-name="T699">Esta</text:span><text:span text:style-name="T844"> </text:span><text:span text:style-name="T699">Portaria</text:span><text:span text:style-name="T845"> </text:span><text:span text:style-name="T699">entra</text:span><text:span text:style-name="T844"> </text:span><text:span text:style-name="T699">em</text:span><text:span text:style-name="T844"> </text:span><text:span text:style-name="T699">vigor</text:span><text:span text:style-name="T845"> </text:span><text:span text:style-name="T846">na</text:span></text:p>
      <text:p text:style-name="P625"><text:span text:style-name="T699">data</text:span><text:span text:style-name="T718"> </text:span><text:span text:style-name="T699">de</text:span><text:span text:style-name="T718"> </text:span><text:span text:style-name="T699">sua</text:span><text:span text:style-name="T718"> publicação.</text:span></text:p>
      <text:p text:style-name="P516"/>
      <text:p text:style-name="P626"/>
      <text:p text:style-name="P627"><text:span text:style-name="T699">Cachoeiro</text:span><text:span text:style-name="T847"> </text:span><text:span text:style-name="T699">de</text:span><text:span text:style-name="T819"> </text:span><text:span text:style-name="T699">Itapemirim/ES,</text:span><text:span text:style-name="T819"> </text:span><text:span text:style-name="T699">21</text:span><text:span text:style-name="T846"> </text:span><text:span text:style-name="T699">de</text:span><text:span text:style-name="T819"> </text:span><text:span text:style-name="T699">agosto de</text:span><text:span text:style-name="T819"> </text:span><text:span text:style-name="T718">2026.</text:span></text:p>
      <text:p text:style-name="P516"/>
      <text:p text:style-name="P626"/>
      <text:h text:style-name="P628" text:outline-level="9">ROGÉRIO<text:span text:style-name="T848"> </text:span>DA<text:span text:style-name="T849"> </text:span>SILVA<text:span text:style-name="T849"> ATHAYDE</text:span></text:h>
      <text:p text:style-name="P629">Secretário<text:span text:style-name="T850"> </text:span>Municipal<text:span text:style-name="T850"> </text:span>de<text:span text:style-name="T849"> Administração</text:span></text:p>
      <text:p text:style-name="P630"/>
      <text:p text:style-name="P630"/>
      <text:p text:style-name="P630"/>
      <text:p text:style-name="P630"/>
      <text:p text:style-name="P630"/>
      <text:p text:style-name="P630"/>
      <text:p text:style-name="P630"/>
      <text:p text:style-name="P630"/>
      <text:p text:style-name="P630"/>
      <text:p text:style-name="P630"/>
      <text:p text:style-name="P630"/>
      <text:p text:style-name="P630"/>
      <text:p text:style-name="P630"/>
      <text:p text:style-name="P630"/>
      <text:p text:style-name="P630"/>
      <text:p text:style-name="P630"/>
      <text:p text:style-name="P630"/>
      <text:p text:style-name="P630"/>
      <text:p text:style-name="P630"/>
      <text:p text:style-name="P630"/>
      <text:p text:style-name="P630"/>
      <text:p text:style-name="P630"/>
      <text:p text:style-name="P630"/>
      <text:p text:style-name="P630"/>
      <text:p text:style-name="P630"/>
      <text:p text:style-name="P630"/>
      <text:p text:style-name="P630"/>
      <text:p text:style-name="P630"/>
      <text:p text:style-name="P630"/>
      <text:p text:style-name="P630"/>
      <text:p text:style-name="P630"/>
      <text:p text:style-name="P630"/>
      <text:p text:style-name="P630"/>
      <text:p text:style-name="P630"/>
      <text:p text:style-name="P630"/>
      <text:p text:style-name="P630"/>
      <text:p text:style-name="P631"/>
      <text:p text:style-name="P632"><draw:frame draw:style-name="fr8" draw:name="Image 212" text:anchor-type="char" svg:x="3.7902in" svg:y="-0.2937in" svg:width="0.6866in" svg:height="0.6189in" draw:z-index="21"><draw:image xlink:href="Pictures/10000001000000840000007752069C51.png" xlink:type="simple" xlink:show="embed" xlink:actuate="onLoad" draw:mime-type="image/png"/></draw:frame><text:span text:style-name="T423">D.O.</text:span><text:span text:style-name="T424"> </text:span><text:span text:style-name="T423">PREFEITURA</text:span><text:span text:style-name="T425"> </text:span><text:span text:style-name="T423">MUNICIPAL</text:span><text:span text:style-name="T426"> </text:span><text:span text:style-name="T423">DE</text:span><text:span text:style-name="T427"> </text:span><text:span text:style-name="T428">CACHOEIRO</text:span><text:span text:style-name="T423"><text:tab/></text:span><text:span text:style-name="T429">25</text:span></text:p>
      <text:p text:style-name="P633"/>
      <text:p text:style-name="P634"/>
      <text:section text:style-name="Sect5" text:name="Section5">
        <text:p text:style-name="P635"><text:span text:style-name="T851">PORTARIA</text:span><text:span text:style-name="T852"> </text:span><text:span text:style-name="T851">Nº</text:span><text:span text:style-name="T853"> </text:span><text:span text:style-name="T854">1.782/2026</text:span></text:p>
        <text:p text:style-name="P636"/>
        <text:p text:style-name="P637"/>
        <text:p text:style-name="P638"><text:span text:style-name="T592">DESIGNA</text:span><text:span text:style-name="T588"><text:tab/></text:span><text:span text:style-name="T592">SERVIDOR</text:span><text:span text:style-name="T588"><text:tab/></text:span><text:span text:style-name="T855">PARA </text:span><text:span text:style-name="T588">ACOMPANHAMENTO E FISCALIZAÇÃO DA EXECUÇÃO DE CONTRATO FIRMADO NO </text:span><text:span text:style-name="T592">MUNICÍPIO.</text:span></text:p>
        <text:p text:style-name="P639"/>
        <text:p text:style-name="P640"><text:span text:style-name="T593">O</text:span><text:span text:style-name="T627"> </text:span><text:span text:style-name="T588">SECRETÁRIO</text:span><text:span text:style-name="T619"> </text:span><text:span text:style-name="T588">MUNICIPAL</text:span><text:span text:style-name="T617"> </text:span><text:span text:style-name="T588">DE</text:span><text:span text:style-name="T617"> </text:span><text:span text:style-name="T588">OBRAS</text:span><text:span text:style-name="T856"> </text:span><text:span text:style-name="T857">de</text:span></text:p>
        <text:p text:style-name="P641"><text:span text:style-name="T593">Cachoeiro de Itapemirim, Estado do Espírito Santo, no uso de suas atribuições delegadas através do Decreto nº 37.395/2026, resolve</text:span><text:span text:style-name="T588">:</text:span></text:p>
        <text:p text:style-name="P642"/>
        <text:p text:style-name="P643"><text:span text:style-name="T588">Art.</text:span><text:span text:style-name="T858"> <text:s/></text:span><text:span text:style-name="T588">1º</text:span><text:span text:style-name="T859"> <text:s/></text:span><text:span text:style-name="T593">Designar</text:span><text:span text:style-name="T608"> <text:s/></text:span><text:span text:style-name="T593">o</text:span><text:span text:style-name="T608"> <text:s/></text:span><text:span text:style-name="T593">servidor</text:span><text:span text:style-name="T609"> <text:s/></text:span><text:span text:style-name="T855">LUIS</text:span></text:p>
      </text:section>
      <text:section text:style-name="Sect1" text:name="Section6">
        <text:p text:style-name="P644"><text:span text:style-name="T588">FERNANDO</text:span><text:span text:style-name="T860"> <text:s/></text:span><text:span text:style-name="T588">ANDREZA</text:span><text:span text:style-name="T861"> <text:s/></text:span><text:span text:style-name="T588">MORENO</text:span><text:span text:style-name="T860"> <text:s/></text:span><text:span text:style-name="T588">RAMOS</text:span><text:span text:style-name="T593">,</text:span><text:span text:style-name="T862"> <text:s/></text:span><text:span text:style-name="T593">lotado</text:span><text:span text:style-name="T863"> <text:s/></text:span><text:span text:style-name="T593">na</text:span><text:span text:style-name="T862"> <text:s/></text:span><text:span text:style-name="T593">SEMO,</text:span><text:span text:style-name="T864"> <text:s/></text:span><text:span text:style-name="T616">para</text:span></text:p>
        <text:p text:style-name="P645"><text:span text:style-name="T593">acompanhamento</text:span><text:span text:style-name="T594"> </text:span><text:span text:style-name="T593">e</text:span><text:span text:style-name="T594"> </text:span><text:span text:style-name="T593">fiscalização</text:span><text:span text:style-name="T594"> </text:span><text:span text:style-name="T593">da</text:span><text:span text:style-name="T594"> </text:span><text:span text:style-name="T593">execução</text:span><text:span text:style-name="T594"> </text:span><text:span text:style-name="T593">do</text:span><text:span text:style-name="T594"> </text:span><text:span text:style-name="T593">serviço</text:span><text:span text:style-name="T594"> </text:span><text:span text:style-name="T593">constante</text:span><text:span text:style-name="T594"> </text:span><text:span text:style-name="T593">no Contrato descrito abaixo.</text:span></text:p>
        <text:p text:style-name="P646"/>
        <table:table table:name="Table10" table:style-name="Table10">
          <table:table-column table:style-name="Table10.A"/>
          <table:table-column table:style-name="Table10.B"/>
          <table:table-column table:style-name="Table10.C"/>
          <table:table-column table:style-name="Table10.D"/>
          <table:table-row table:style-name="Table10.1">
            <table:table-cell table:style-name="Table10.A1" office:value-type="string">
              <text:p text:style-name="P647"><text:span text:style-name="T865">CONTRATO</text:span><text:span text:style-name="T865"/></text:p>
            </table:table-cell>
            <table:table-cell table:style-name="Table10.A1" office:value-type="string">
              <text:p text:style-name="P648"><text:span text:style-name="T865">CONTRATADA</text:span><text:span text:style-name="T865"/></text:p>
            </table:table-cell>
            <table:table-cell table:style-name="Table10.A1" office:value-type="string">
              <text:p text:style-name="P649"><text:span text:style-name="T865">OBJETO</text:span><text:span text:style-name="T865"/></text:p>
            </table:table-cell>
            <table:table-cell table:style-name="Table10.A1" office:value-type="string">
              <text:p text:style-name="P650"><text:span text:style-name="T833">PROC. </text:span><text:span text:style-name="T835">Nº</text:span></text:p>
            </table:table-cell>
          </table:table-row>
          <table:table-row table:style-name="Table10.2">
            <table:table-cell table:style-name="Table10.A1" office:value-type="string">
              <text:p text:style-name="P503"/>
              <text:p text:style-name="P503"/>
              <text:p text:style-name="P651"/>
              <text:p text:style-name="P652"><text:span text:style-name="T866">Nº</text:span><text:span text:style-name="T867"> </text:span><text:span text:style-name="T866">223/2026</text:span><text:span text:style-name="T868"> </text:span><text:span text:style-name="T866">21/08/2026</text:span></text:p>
            </table:table-cell>
            <table:table-cell table:style-name="Table10.A1" office:value-type="string">
              <text:p text:style-name="P503"/>
              <text:p text:style-name="P503"/>
              <text:p text:style-name="P651"/>
              <text:p text:style-name="P653"><text:span text:style-name="T704">CONSTRUTORA</text:span><text:span text:style-name="T869"> </text:span><text:span text:style-name="T704">TRÊS</text:span><text:span text:style-name="T708"> </text:span><text:span text:style-name="T705">MARIAS</text:span><text:span text:style-name="T707"> </text:span><text:span text:style-name="T705">LTDA</text:span></text:p>
            </table:table-cell>
            <table:table-cell table:style-name="Table10.A1" office:value-type="string">
              <text:p text:style-name="P503"/>
              <text:p text:style-name="P654"/>
              <text:p text:style-name="P655"><text:span text:style-name="T870">Obra</text:span><text:span text:style-name="T871"> </text:span><text:span text:style-name="T870">de Revitalização</text:span><text:span text:style-name="T871"> </text:span><text:span text:style-name="T870">da</text:span><text:span text:style-name="T872"> </text:span><text:span text:style-name="T870">Praça</text:span><text:span text:style-name="T871"> </text:span><text:span text:style-name="T870">Nossa</text:span><text:span text:style-name="T871"> </text:span><text:span text:style-name="T870">Senhora</text:span><text:span text:style-name="T873"> </text:span><text:span text:style-name="T874">de Fátima, na avenida Beira Rio, no bairro</text:span><text:span text:style-name="T873"> </text:span><text:span text:style-name="T874">Centro, no município de Cachoeiro de</text:span><text:span text:style-name="T873"> </text:span><text:span text:style-name="T874">Itapemirim/ES,</text:span><text:span text:style-name="T875"> </text:span><text:span text:style-name="T874">para</text:span><text:span text:style-name="T875"> </text:span><text:span text:style-name="T874">atender</text:span><text:span text:style-name="T875"> </text:span><text:span text:style-name="T874">às</text:span><text:span text:style-name="T875"> </text:span><text:span text:style-name="T874">demandas</text:span><text:span text:style-name="T876"> </text:span><text:span text:style-name="T874">da</text:span><text:span text:style-name="T873"> </text:span><text:span text:style-name="T874">Administração</text:span><text:span text:style-name="T876"> </text:span><text:span text:style-name="T874">Pública.</text:span></text:p>
            </table:table-cell>
            <table:table-cell table:style-name="Table10.A1" office:value-type="string">
              <text:p text:style-name="P503"/>
              <text:p text:style-name="P503"/>
              <text:p text:style-name="P503"/>
              <text:p text:style-name="P656"/>
              <text:p text:style-name="P657"><text:span text:style-name="T866">27506/2026</text:span><text:span text:style-name="T866"/></text:p>
            </table:table-cell>
          </table:table-row>
        </table:table>
        <text:p text:style-name="P658"><text:span text:style-name="T588">Art. 2° </text:span><text:span text:style-name="T593">Caberá ao fiscal do contrato e, nos seus afastamentos e seus impedimentos legais, ao seu substituto, em </text:span><text:span text:style-name="T629">especial:</text:span></text:p>
        <text:list text:style-name="WWNum6">
          <text:list-item>
            <text:p text:style-name="P659"><text:span text:style-name="T593">- Prestar apoio técnico e operacional ao gestor do contrato com informações pertinentes às suas competências;</text:span><text:span text:style-name="T593"/></text:p>
          </text:list-item>
          <text:list-item>
            <text:p text:style-name="P660"><text:span text:style-name="T593">- Anotar no histórico de gerenciamento do contrato todas</text:span><text:span text:style-name="T594"> </text:span><text:span text:style-name="T593">as ocorrências relacionadas à execução do contrato, com a descrição do que for necessário para a regularização das faltas ou dos defeitos observados;</text:span></text:p>
          </text:list-item>
          <text:list-item>
            <text:p text:style-name="P661"><text:span text:style-name="T593">- Emitir notificações para a correção de rotinas ou de qualquer inexatidão ou irregularidade constatada, com a definição de prazo para a correção;</text:span><text:span text:style-name="T593"/></text:p>
          </text:list-item>
          <text:list-item>
            <text:p text:style-name="P662"><text:span text:style-name="T593">- Informar ao gestor do contato, em tempo hábil, a situação</text:span><text:span text:style-name="T877"> </text:span><text:span text:style-name="T593">que</text:span><text:span text:style-name="T877"> </text:span><text:span text:style-name="T593">demandar</text:span><text:span text:style-name="T877"> </text:span><text:span text:style-name="T593">decisão</text:span><text:span text:style-name="T877"> </text:span><text:span text:style-name="T593">ou</text:span><text:span text:style-name="T877"> </text:span><text:span text:style-name="T593">adoção</text:span><text:span text:style-name="T877"> </text:span><text:span text:style-name="T593">de</text:span><text:span text:style-name="T878"> </text:span><text:span text:style-name="T593">medidas</text:span><text:span text:style-name="T877"> </text:span><text:span text:style-name="T593">que</text:span><text:span text:style-name="T878"> </text:span><text:span text:style-name="T593">ultrapassem</text:span><text:span text:style-name="T878"> </text:span><text:span text:style-name="T593">a sua competência, para que adote as medidas necessárias e saneadoras, se</text:span><text:span text:style-name="T594"> </text:span><text:span text:style-name="T593">for o caso;</text:span></text:p>
          </text:list-item>
          <text:list-item>
            <text:p text:style-name="P663"><text:span text:style-name="T593">- Comunicar imediatamente ao gestor do contrato quaisquer ocorrências que possam inviabilizar a execução do contrato nas datas estabelecidas;</text:span><text:span text:style-name="T593"/></text:p>
          </text:list-item>
        </text:list>
      </text:section>
      <text:p text:style-name="P664"/>
      <text:p text:style-name="P74"/>
      <text:p text:style-name="P74"/>
      <text:p text:style-name="P74"/>
      <text:p text:style-name="P74"/>
      <text:p text:style-name="P74"/>
      <text:p text:style-name="P74"/>
      <text:p text:style-name="P74"/>
      <text:p text:style-name="P74"/>
      <text:p text:style-name="P74"/>
      <text:p text:style-name="P74"/>
      <text:p text:style-name="P74"/>
      <text:p text:style-name="P665"/>
      <text:list text:continue-numbering="true" text:style-name="WWNum6">
        <text:list-item>
          <text:p text:style-name="P666"><draw:frame draw:style-name="fr6" draw:name="Image 222" text:anchor-type="char" svg:x="0.4937in" svg:y="-1.8201in" svg:width="7.7736in" svg:height="1.3681in" draw:z-index="289"><draw:image xlink:href="Pictures/10000000000009180000019B2F5AA03B.png" xlink:type="simple" xlink:show="embed" xlink:actuate="onLoad" draw:mime-type="image/png"/></draw:frame><text:span text:style-name="T334">- Fiscalizar a execução do contrato para que sejam cumpridas as condições estabelecidas, de modo a assegurar os melhores resultados para a administração, com a conferência das notas fiscais e das documentações exigidas para o pagamento e, após o ateste, que certifica o recebimento</text:span><text:span text:style-name="T879"> </text:span><text:span text:style-name="T334">provisório,</text:span><text:span text:style-name="T879"> </text:span><text:span text:style-name="T334">encaminhar</text:span><text:span text:style-name="T879"> </text:span><text:span text:style-name="T334">ao</text:span><text:span text:style-name="T879"> </text:span><text:span text:style-name="T334">gestor</text:span><text:span text:style-name="T879"> </text:span><text:span text:style-name="T334">de</text:span><text:span text:style-name="T879"> </text:span><text:span text:style-name="T334">contrato</text:span><text:span text:style-name="T879"> </text:span><text:span text:style-name="T334">para</text:span><text:span text:style-name="T879"> </text:span><text:span text:style-name="T334">ratificação;</text:span></text:p>
        </text:list-item>
        <text:list-item>
          <text:p text:style-name="P667"><text:span text:style-name="T205">- Comunicar ao gestor do contrato, em tempo hábil, o término do contrato sob sua responsabilidade, com vistas </text:span><text:span text:style-name="T192">à </text:span><text:span text:style-name="T205">renovação tempestiva</text:span><text:span text:style-name="T880"> </text:span><text:span text:style-name="T205">ou </text:span><text:span text:style-name="T192">à </text:span><text:span text:style-name="T205">prorrogação contratual;</text:span></text:p>
        </text:list-item>
        <text:list-item>
          <text:p text:style-name="P668"><text:span text:style-name="T205">-</text:span><text:span text:style-name="T211"> </text:span><text:span text:style-name="T205">Participar da atualização do relatório de riscos durante a fase de</text:span><text:span text:style-name="T881"> </text:span><text:span text:style-name="T205">gestão do contrato, em conjunto com o fiscal administrativo</text:span><text:span text:style-name="T882"> </text:span><text:span text:style-name="T205">e</text:span><text:span text:style-name="T231"> </text:span><text:span text:style-name="T205">com o setorial, conforme o disposto no inciso VII</text:span><text:span text:style-name="T880"> </text:span><text:span text:style-name="T205">do art. 20;</text:span></text:p>
        </text:list-item>
        <text:list-item>
          <text:p text:style-name="P669"><text:span text:style-name="T316">- </text:span><text:span text:style-name="T205">Auxiliar o gestor do contrato com as informações necessárias, na elaboração do documento comprobatório da avaliação realizada na fiscalização do cumprimento de obrigações assumidas pelo contratado, conforme o disposto no inciso VIII do art. 20; e</text:span></text:p>
        </text:list-item>
        <text:list-item>
          <text:p text:style-name="P670"><text:span text:style-name="T205">- Realizar o recebimento provisório do objeto do contrato referido no art. 24.</text:span><text:span text:style-name="T883"/></text:p>
        </text:list-item>
      </text:list>
      <text:p text:style-name="Text_20_body"/>
      <text:p text:style-name="P671"><text:span text:style-name="T884">Art. 3º </text:span><text:span text:style-name="T885">Os fiscais nomeados deverão providenciar cópia do contrato, do edital, do projeto básico ou do termo de referência, da</text:span><text:span text:style-name="T886"> </text:span><text:span text:style-name="T885">proposta da</text:span><text:span text:style-name="T886"> </text:span><text:span text:style-name="T885">empresa vencedora da</text:span><text:span text:style-name="T887"> </text:span><text:span text:style-name="T885">licitação, sem</text:span><text:span text:style-name="T888"> </text:span><text:span text:style-name="T885">prejuízo de outros documentos que</text:span><text:span text:style-name="T888"> </text:span><text:span text:style-name="T885">entender necessários ao</text:span><text:span text:style-name="T887"> </text:span><text:span text:style-name="T885">exercício da fiscalização.</text:span></text:p>
      <text:p text:style-name="P672"/>
      <text:p text:style-name="P673"><text:span text:style-name="T889">Art. 4º </text:span><text:span text:style-name="T890">Em caso de dúvidas, lacunas ou omissões,</text:span><text:span text:style-name="T891"> </text:span><text:span text:style-name="T890">deverá</text:span><text:span text:style-name="T892"> </text:span><text:span text:style-name="T890">ser</text:span><text:span text:style-name="T893"> </text:span><text:span text:style-name="T890">observada</text:span><text:span text:style-name="T894"> </text:span><text:span text:style-name="T890">a</text:span><text:span text:style-name="T895"> </text:span><text:span text:style-name="T890">disciplina</text:span><text:span text:style-name="T894"> </text:span><text:span text:style-name="T890">constante</text:span><text:span text:style-name="T892"> </text:span><text:span text:style-name="T890">do Decreto</text:span><text:span text:style-name="T891"> </text:span><text:span text:style-name="T890">Municipal n°</text:span><text:span text:style-name="T896"> </text:span><text:span text:style-name="T890">33.881/2025, que regulamenta a atuação do agente de contratação, da equipe</text:span><text:span text:style-name="T896"> </text:span><text:span text:style-name="T890">de</text:span><text:span text:style-name="T896"> </text:span><text:span text:style-name="T890">apoio,</text:span><text:span text:style-name="T896"> </text:span><text:span text:style-name="T890">da</text:span><text:span text:style-name="T896"> </text:span><text:span text:style-name="T890">comissão</text:span><text:span text:style-name="T896"> </text:span><text:span text:style-name="T890">de</text:span><text:span text:style-name="T896"> </text:span><text:span text:style-name="T890">contratação,</text:span><text:span text:style-name="T896"> </text:span><text:span text:style-name="T890">bem</text:span><text:span text:style-name="T896"> </text:span><text:span text:style-name="T890">como</text:span><text:span text:style-name="T896"> </text:span><text:span text:style-name="T890">dos</text:span><text:span text:style-name="T896"> </text:span><text:span text:style-name="T890">gestores</text:span><text:span text:style-name="T896"> </text:span><text:span text:style-name="T890">e fiscais de contratos, no âmbito da Administração Pública Direta e Indireta do Município</text:span><text:span text:style-name="T896"> </text:span><text:span text:style-name="T890">de</text:span><text:span text:style-name="T896"> </text:span><text:span text:style-name="T890">Cachoeiro</text:span><text:span text:style-name="T896"> </text:span><text:span text:style-name="T890">de</text:span><text:span text:style-name="T896"> </text:span><text:span text:style-name="T890">Itapemirim,</text:span><text:span text:style-name="T896"> </text:span><text:span text:style-name="T890">além</text:span><text:span text:style-name="T896"> </text:span><text:span text:style-name="T890">de</text:span><text:span text:style-name="T896"> </text:span><text:span text:style-name="T890">estabelecer</text:span><text:span text:style-name="T896"> </text:span><text:span text:style-name="T890">outras providências correlatas.</text:span></text:p>
      <text:p text:style-name="P674"/>
      <text:p text:style-name="P675"><text:span text:style-name="T889">Art.</text:span><text:span text:style-name="T897"> </text:span><text:span text:style-name="T889">5°</text:span><text:span text:style-name="T898"> </text:span><text:span text:style-name="T890">Esta</text:span><text:span text:style-name="T896"> </text:span><text:span text:style-name="T890">portaria</text:span><text:span text:style-name="T896"> </text:span><text:span text:style-name="T890">entra</text:span><text:span text:style-name="T896"> </text:span><text:span text:style-name="T890">em</text:span><text:span text:style-name="T896"> </text:span><text:span text:style-name="T890">vigor</text:span><text:span text:style-name="T899"> </text:span><text:span text:style-name="T890">na</text:span><text:span text:style-name="T900"> </text:span><text:span text:style-name="T890">data de sua publicação</text:span><text:span text:style-name="T896"> </text:span><text:span text:style-name="T890">e ficam revogadas as disposições em contrário.</text:span></text:p>
      <text:p text:style-name="Text_20_body"/>
      <text:p text:style-name="P672"/>
      <text:p text:style-name="P676"><text:span text:style-name="T885">Cachoeiro</text:span><text:span text:style-name="T901"> </text:span><text:span text:style-name="T885">de</text:span><text:span text:style-name="T902"> </text:span><text:span text:style-name="T885">Itapemirim/ES,</text:span><text:span text:style-name="T887"> </text:span><text:span text:style-name="T885">24</text:span><text:span text:style-name="T888"> </text:span><text:span text:style-name="T885">de</text:span><text:span text:style-name="T903"> </text:span><text:span text:style-name="T885">agosto</text:span><text:span text:style-name="T904"> </text:span><text:span text:style-name="T885">de</text:span><text:span text:style-name="T886"> </text:span><text:span text:style-name="T888">2026.</text:span></text:p>
      <text:p text:style-name="Text_20_body"/>
      <text:p text:style-name="P672"/>
      <text:p text:style-name="P677"><text:span text:style-name="T905">RODOLFO</text:span><text:span text:style-name="T906"> </text:span><text:span text:style-name="T905">FERNANDES</text:span><text:span text:style-name="T907"> </text:span><text:span text:style-name="T905">DO </text:span><text:span text:style-name="T908">CARMO</text:span></text:p>
      <text:p text:style-name="P678"><text:span text:style-name="T909">Secretário</text:span><text:span text:style-name="T910"> </text:span><text:span text:style-name="T909">Municipal</text:span><text:span text:style-name="T911"> </text:span><text:span text:style-name="T909">de</text:span><text:span text:style-name="T912"> </text:span><text:span text:style-name="T909">Obras</text:span><text:span text:style-name="T913"> </text:span><text:span text:style-name="T909">(Interino)</text:span></text:p>
      <text:p text:style-name="P568"/>
      <text:p text:style-name="P568"/>
      <text:p text:style-name="P568"/>
      <text:p text:style-name="P568"/>
      <text:p text:style-name="P568"/>
      <text:p text:style-name="P568"/>
      <text:p text:style-name="P568"/>
      <text:p text:style-name="P568"/>
      <text:p text:style-name="P568"/>
      <text:p text:style-name="P568"/>
      <text:p text:style-name="P568"/>
      <text:p text:style-name="P568"/>
      <text:p text:style-name="P568"/>
      <text:p text:style-name="P568"/>
      <text:p text:style-name="P568"/>
      <text:p text:style-name="P568"/>
      <text:p text:style-name="P568"/>
      <text:p text:style-name="P568"/>
      <text:p text:style-name="P568"/>
      <text:p text:style-name="P568"/>
      <text:p text:style-name="P568"/>
      <text:p text:style-name="P568"/>
      <text:p text:style-name="P568"/>
      <text:p text:style-name="P568"/>
      <text:p text:style-name="P568"/>
      <text:p text:style-name="P568"/>
      <text:p text:style-name="P568"/>
      <text:p text:style-name="P568"/>
      <text:p text:style-name="P568"/>
      <text:p text:style-name="P568"/>
      <text:p text:style-name="P568"/>
      <text:p text:style-name="P568"/>
      <text:p text:style-name="P568"/>
      <text:p text:style-name="P679"/>
      <text:p text:style-name="P570"><draw:frame draw:style-name="fr8" draw:name="Image 223" text:anchor-type="char" svg:x="3.7965in" svg:y="-0.2937in" svg:width="0.6945in" svg:height="0.6138in" draw:z-index="22"><draw:image xlink:href="Pictures/10000000000000D0000000B830B1DD11.jpg" xlink:type="simple" xlink:show="embed" xlink:actuate="onLoad" draw:mime-type="image/jpeg"/></draw:frame><text:span text:style-name="T778">D</text:span><text:span text:style-name="T779">.</text:span><text:span text:style-name="T778">O</text:span><text:span text:style-name="T779">.</text:span><text:span text:style-name="T780"> </text:span><text:span text:style-name="T778">PREFEITURA</text:span><text:span text:style-name="T781"> </text:span><text:span text:style-name="T778">MUNICIPAL</text:span><text:span text:style-name="T782"> </text:span><text:span text:style-name="T778">DE</text:span><text:span text:style-name="T783"> </text:span><text:span text:style-name="T784">CACHOEIRO</text:span><text:span text:style-name="T778"><text:tab/></text:span><text:span text:style-name="T429">27</text:span></text:p>
      <text:p text:style-name="P680"><text:span text:style-name="T694">PORTARIA</text:span><text:span text:style-name="T914"> </text:span><text:span text:style-name="T694">Nº</text:span><text:span text:style-name="T914"> </text:span><text:span text:style-name="T697">1.783/2026</text:span></text:p>
      <text:p text:style-name="P681"/>
      <text:h text:style-name="P682" text:outline-level="9">DESIGNA SERVIDOR PARA ATUAR COMO GESTOR DA EXECUÇÃO DE CONTRATO<text:span text:style-name="T848"> </text:span>FIRMADO<text:span text:style-name="T849"> </text:span>NO<text:span text:style-name="T849"> MUNICÍPIO.</text:span></text:h>
      <text:p text:style-name="P683"/>
      <text:p text:style-name="P684"><text:span text:style-name="T699">O</text:span><text:span text:style-name="T915"> <text:s/></text:span><text:span text:style-name="T701">SECRETÁRIO</text:span><text:span text:style-name="T916"> <text:s/></text:span><text:span text:style-name="T701">MUNICIPAL</text:span><text:span text:style-name="T916"> <text:s/></text:span><text:span text:style-name="T702">DE</text:span></text:p>
      <text:p text:style-name="P685"><text:span text:style-name="T701">OBRAS </text:span><text:span text:style-name="T699">de Cachoeiro de Itapemirim, Estado do Espírito Santo, no uso de suas atribuições delegadas através do Decreto nº 37.395/2026,</text:span></text:p>
      <text:h text:style-name="P686" text:outline-level="9">RESOLVE:</text:h>
      <text:p text:style-name="P687"/>
      <text:p text:style-name="P688"><text:span text:style-name="T701">Art. 1º </text:span><text:span text:style-name="T699">Designar o servidor </text:span><text:span text:style-name="T701">MARCOS ANTÔNIO REZENDE CAETANO</text:span><text:span text:style-name="T699">, lotado na SEMO, para atuar como Gestor da execução do serviço constante no Contrato descrito abaixo.</text:span></text:p>
      <text:p text:style-name="P74"/>
      <table:table table:name="Table11" table:style-name="Table11">
        <table:table-column table:style-name="Table11.A"/>
        <table:table-column table:style-name="Table11.B"/>
        <table:table-column table:style-name="Table11.C"/>
        <table:table-column table:style-name="Table11.D"/>
        <table:table-row table:style-name="Table11.1">
          <table:table-cell table:style-name="Table11.A1" office:value-type="string">
            <text:p text:style-name="P689"><text:span text:style-name="T678">CONTRATO</text:span><text:span text:style-name="T678"/></text:p>
          </table:table-cell>
          <table:table-cell table:style-name="Table11.A1" office:value-type="string">
            <text:p text:style-name="P690"><text:span text:style-name="T678">CONTRATADA</text:span><text:span text:style-name="T678"/></text:p>
          </table:table-cell>
          <table:table-cell table:style-name="Table11.A1" office:value-type="string">
            <text:p text:style-name="P691"><text:span text:style-name="T678">OBJETO</text:span><text:span text:style-name="T678"/></text:p>
          </table:table-cell>
          <table:table-cell table:style-name="Table11.A1" office:value-type="string">
            <text:p text:style-name="P692"><text:span text:style-name="T833">PROC.</text:span><text:span text:style-name="T917"> </text:span><text:span text:style-name="T835">Nº</text:span></text:p>
          </table:table-cell>
        </table:table-row>
        <table:table-row table:style-name="Table11.2">
          <table:table-cell table:style-name="Table11.A1" office:value-type="string">
            <text:p text:style-name="P503"/>
            <text:p text:style-name="P503"/>
            <text:p text:style-name="P503"/>
            <text:p text:style-name="P693"/>
            <text:p text:style-name="P694"><text:span text:style-name="T918">Nº</text:span><text:span text:style-name="T919"> </text:span><text:span text:style-name="T918">223/2026</text:span><text:span text:style-name="T868"> </text:span><text:span text:style-name="T866">21/08/2026</text:span></text:p>
          </table:table-cell>
          <table:table-cell table:style-name="Table11.A1" office:value-type="string">
            <text:p text:style-name="P503"/>
            <text:p text:style-name="P503"/>
            <text:p text:style-name="P503"/>
            <text:p text:style-name="P693"/>
            <text:p text:style-name="P695"><text:span text:style-name="T705">CONSTRUTORA</text:span><text:span text:style-name="T707"> </text:span><text:span text:style-name="T705">TRÊS</text:span><text:span text:style-name="T708"> </text:span><text:span text:style-name="T705">MARIAS</text:span><text:span text:style-name="T869"> </text:span><text:span text:style-name="T705">LTDA</text:span></text:p>
          </table:table-cell>
          <table:table-cell table:style-name="Table11.A1" office:value-type="string">
            <text:p text:style-name="P503"/>
            <text:p text:style-name="P503"/>
            <text:p text:style-name="P696"/>
            <text:p text:style-name="P697"><text:span text:style-name="T874">Obra</text:span><text:span text:style-name="T876"> </text:span><text:span text:style-name="T874">de</text:span><text:span text:style-name="T876"> </text:span><text:span text:style-name="T874">Revitalização</text:span><text:span text:style-name="T875"> </text:span><text:span text:style-name="T874">da</text:span><text:span text:style-name="T875"> </text:span><text:span text:style-name="T874">Praça</text:span><text:span text:style-name="T876"> </text:span><text:span text:style-name="T874">Nossa</text:span><text:span text:style-name="T876"> </text:span><text:span text:style-name="T874">Senhora</text:span><text:span text:style-name="T873"> </text:span><text:span text:style-name="T874">de Fátima, na avenida Beira Rio, no bairro</text:span><text:span text:style-name="T873"> </text:span><text:span text:style-name="T874">Centro, no município de Cachoeiro de</text:span><text:span text:style-name="T873"> </text:span><text:span text:style-name="T874">Itapemirim/ES,</text:span><text:span text:style-name="T871"> </text:span><text:span text:style-name="T874">para</text:span><text:span text:style-name="T871"> </text:span><text:span text:style-name="T874">atender</text:span><text:span text:style-name="T871"> </text:span><text:span text:style-name="T874">às</text:span><text:span text:style-name="T920"> </text:span><text:span text:style-name="T874">demandas</text:span><text:span text:style-name="T871"> </text:span><text:span text:style-name="T874">da</text:span><text:span text:style-name="T873"> </text:span><text:span text:style-name="T874">Administração</text:span><text:span text:style-name="T876"> </text:span><text:span text:style-name="T874">Pública.</text:span></text:p>
          </table:table-cell>
          <table:table-cell table:style-name="Table11.A1" office:value-type="string">
            <text:p text:style-name="P503"/>
            <text:p text:style-name="P503"/>
            <text:p text:style-name="P503"/>
            <text:p text:style-name="P503"/>
            <text:p text:style-name="P696"/>
            <text:p text:style-name="P698"><text:span text:style-name="T866">27506/2026</text:span><text:span text:style-name="T866"/></text:p>
          </table:table-cell>
        </table:table-row>
      </table:table>
      <text:p text:style-name="P699"><text:span text:style-name="T701">Art. 2° </text:span><text:span text:style-name="T699">Esta portaria entra em vigor na data de sua publicação, revogadas as disposições em contrário.</text:span></text:p>
      <text:p text:style-name="P516"/>
      <text:p text:style-name="P700"/>
      <text:p text:style-name="P701"><text:span text:style-name="T699">Cachoeiro</text:span><text:span text:style-name="T830"> </text:span><text:span text:style-name="T699">de</text:span><text:span text:style-name="T819"> </text:span><text:span text:style-name="T699">Itapemirim/ES,</text:span><text:span text:style-name="T830"> </text:span><text:span text:style-name="T699">24</text:span><text:span text:style-name="T832"> </text:span><text:span text:style-name="T699">de</text:span><text:span text:style-name="T819"> </text:span><text:span text:style-name="T699">agosto</text:span><text:span text:style-name="T718"> </text:span><text:span text:style-name="T699">de</text:span><text:span text:style-name="T830"> </text:span><text:span text:style-name="T819">2026.</text:span></text:p>
      <text:p text:style-name="P516"/>
      <text:p text:style-name="P702"/>
      <text:h text:style-name="P703" text:outline-level="9">RODOLFO<text:span text:style-name="T850"> </text:span>FERNANDES<text:span text:style-name="T921"> </text:span>DO<text:span text:style-name="T850"> </text:span><text:span text:style-name="T849">CARMO</text:span></text:h>
      <text:p text:style-name="P704">Secretário<text:span text:style-name="T850"> </text:span>Municipal<text:span text:style-name="T921"> </text:span>de<text:span text:style-name="T850"> </text:span>Obras<text:span text:style-name="T850"> </text:span><text:span text:style-name="T849">(Interino)</text:span></text:p>
      <text:p text:style-name="P705"/>
      <text:p text:style-name="P706"/>
      <text:section text:style-name="Sect6" text:name="Section7">
        <text:p text:style-name="P707"><text:span text:style-name="T658">PORTARIA</text:span><text:span text:style-name="T659"> </text:span><text:span text:style-name="T658">Nº</text:span><text:span text:style-name="T660"> </text:span><text:span text:style-name="T661">1.784/</text:span><text:span text:style-name="T922">2026</text:span></text:p>
        <text:p text:style-name="P636"/>
        <text:p text:style-name="P708"/>
        <text:p text:style-name="P709"><text:span text:style-name="T923">DISPÕE SOBRE CONCESSÃO DE BENEFÍCIO AUXÍLIO-DOENÇA E DÁ OUTRAS PROVIDÊNCIAS</text:span><text:span text:style-name="T924">.</text:span></text:p>
        <text:p text:style-name="P710"/>
        <text:p text:style-name="P711"><text:span text:style-name="T924">O</text:span><text:span text:style-name="T925"> <text:s text:c="2"/></text:span><text:span text:style-name="T923">SECRETÁRIO</text:span><text:span text:style-name="T926"> <text:s text:c="2"/></text:span><text:span text:style-name="T923">MUNICIPAL</text:span><text:span text:style-name="T926"> <text:s text:c="2"/></text:span><text:span text:style-name="T927">DE</text:span></text:p>
        <text:p text:style-name="P712"><text:span text:style-name="T923">ADMINISTRAÇÃO </text:span><text:span text:style-name="T924">de Cachoeiro de Itapemirim, Estado do Espírito Santo, no uso de suas atribuições delegadas através dos Decretos nºs. 18.275/2008 e 35.892/2025, tendo em vista o que consta no processo nº </text:span><text:span text:style-name="T928">51.355/2026,</text:span></text:p>
      </text:section>
      <text:section text:style-name="Sect1" text:name="Section8">
        <text:p text:style-name="P713"/>
        <text:p text:style-name="P714"><text:span text:style-name="T928">RESOLVE:</text:span><text:span text:style-name="T928"/></text:p>
        <text:p text:style-name="P715"/>
        <text:p text:style-name="P716"><text:span text:style-name="T923">Art. 1º </text:span><text:span text:style-name="T924">Alterar a </text:span><text:span text:style-name="T923">Portaria nº 1.542/2026</text:span><text:span text:style-name="T924">, </text:span><text:span text:style-name="T929">referente</text:span><text:span text:style-name="T930"><text:tab/></text:span><text:span text:style-name="T931">a</text:span><text:span text:style-name="T930"><text:tab/></text:span><text:span text:style-name="T932">PRORROGAÇÃO</text:span><text:span text:style-name="T933"><text:tab/></text:span><text:span text:style-name="T934">do</text:span><text:span text:style-name="T930"><text:tab/></text:span><text:span text:style-name="T932">BENEFÍCIO</text:span><text:span text:style-name="T933"><text:tab/>AUXÍLIO-</text:span><text:span text:style-name="T932">DOENÇA</text:span></text:p>
        <text:p text:style-name="P717"><text:span text:style-name="T924">concedida ao servidor JOÃO ALBANO VARGAS, quanto a sua lotação, passando</text:span><text:span text:style-name="T935"> </text:span><text:span text:style-name="T924">a</text:span><text:span text:style-name="T935"> </text:span><text:span text:style-name="T924">constar</text:span><text:span text:style-name="T935"> </text:span><text:span text:style-name="T924">da</text:span><text:span text:style-name="T935"> </text:span><text:span text:style-name="T924">seguinte</text:span><text:span text:style-name="T935"> </text:span><text:span text:style-name="T924">forma:</text:span><text:span text:style-name="T935"> </text:span><text:span text:style-name="T924">onde</text:span><text:span text:style-name="T935"> </text:span><text:span text:style-name="T924">se</text:span><text:span text:style-name="T935"> </text:span><text:span text:style-name="T924">lê</text:span><text:span text:style-name="T935"> </text:span><text:span text:style-name="T924">“SEMSEG”, leia-se: “</text:span><text:span text:style-name="T923">SEMDURB”.</text:span></text:p>
        <text:p text:style-name="P718"/>
        <text:p text:style-name="P719"><text:span text:style-name="T664">Art.</text:span><text:span text:style-name="T936"> </text:span><text:span text:style-name="T664">2º</text:span><text:span text:style-name="T937"> </text:span><text:span text:style-name="T666">Esta</text:span><text:span text:style-name="T938"> </text:span><text:span text:style-name="T666">Portaria</text:span><text:span text:style-name="T938"> </text:span><text:span text:style-name="T666">entra</text:span><text:span text:style-name="T939"> </text:span><text:span text:style-name="T666">em</text:span><text:span text:style-name="T938"> </text:span><text:span text:style-name="T666">vigor</text:span><text:span text:style-name="T938"> </text:span><text:span text:style-name="T666">na</text:span><text:span text:style-name="T939"> </text:span><text:span text:style-name="T940">data</text:span></text:p>
        <text:p text:style-name="P720"><text:span text:style-name="T666">de</text:span><text:span text:style-name="T940"> </text:span><text:span text:style-name="T666">sua</text:span><text:span text:style-name="T940"> </text:span><text:span text:style-name="T677">publicação.</text:span></text:p>
        <text:p text:style-name="P433"/>
        <text:p text:style-name="P721"/>
        <text:p text:style-name="P722"><text:span text:style-name="T924">Cachoeiro</text:span><text:span text:style-name="T941"> </text:span><text:span text:style-name="T924">de</text:span><text:span text:style-name="T942"> </text:span><text:span text:style-name="T924">Itapemirim/ES,</text:span><text:span text:style-name="T942"> </text:span><text:span text:style-name="T924">24</text:span><text:span text:style-name="T942"> </text:span><text:span text:style-name="T924">de</text:span><text:span text:style-name="T942"> </text:span><text:span text:style-name="T924">agosto</text:span><text:span text:style-name="T942"> </text:span><text:span text:style-name="T924">de</text:span><text:span text:style-name="T942"> </text:span><text:span text:style-name="T943">2026.</text:span></text:p>
        <text:p text:style-name="P433"/>
        <text:p text:style-name="P433"/>
        <text:p text:style-name="P723"/>
        <text:p text:style-name="P724"><text:span text:style-name="T923">ROGÉRIO</text:span><text:span text:style-name="T944"> </text:span><text:span text:style-name="T923">DA</text:span><text:span text:style-name="T945"> </text:span><text:span text:style-name="T923">SILVA</text:span><text:span text:style-name="T945"> </text:span><text:span text:style-name="T928">ATHAYDE</text:span></text:p>
        <text:p text:style-name="P725"><text:span text:style-name="T923">Secretário</text:span><text:span text:style-name="T946"> </text:span><text:span text:style-name="T923">Municipal</text:span><text:span text:style-name="T947"> </text:span><text:span text:style-name="T923">de</text:span><text:span text:style-name="T947"> </text:span><text:span text:style-name="T928">Administração</text:span></text:p>
      </text:section>
      <text:p text:style-name="P726"/>
      <text:p text:style-name="P520"/>
      <text:p text:style-name="P520"/>
      <text:p text:style-name="P727"/>
      <text:p text:style-name="P728"><text:span text:style-name="T851">PORTARIA</text:span><text:span text:style-name="T948"> </text:span><text:span text:style-name="T851">Nº</text:span><text:span text:style-name="T949"> </text:span><text:span text:style-name="T854">1.785/2026</text:span></text:p>
      <text:p text:style-name="P417"/>
      <text:p text:style-name="P729"><text:span text:style-name="T664">DISPÕE</text:span><text:span text:style-name="T950"> </text:span><text:span text:style-name="T664">SOBRE</text:span><text:span text:style-name="T950"> </text:span><text:span text:style-name="T664">APURAÇÃO</text:span><text:span text:style-name="T950"> </text:span><text:span text:style-name="T664">DE</text:span><text:span text:style-name="T950"> </text:span><text:span text:style-name="T664">CONDUTA DE SERVIDOR.</text:span></text:p>
      <text:p text:style-name="P730"/>
      <text:p text:style-name="P731"><text:span text:style-name="T666">O</text:span><text:span text:style-name="T951"> <text:s/></text:span><text:span text:style-name="T664">OUVIDOR</text:span><text:span text:style-name="T952"> <text:s/></text:span><text:span text:style-name="T664">DA</text:span><text:span text:style-name="T953"> <text:s/></text:span><text:span text:style-name="T664">GUARDA</text:span><text:span text:style-name="T952"> <text:s/></text:span><text:span text:style-name="T662">CIVIL</text:span></text:p>
      <text:p text:style-name="P732"><text:span text:style-name="T664">MUNICIPAL </text:span><text:span text:style-name="T666">de Cachoeiro de Itapemirim, Estado do Espírito Santo, no uso de suas atribuições delegadas através do Decreto nº 36.385/2025,</text:span><text:span text:style-name="T954"> </text:span><text:span text:style-name="T666">tendo</text:span><text:span text:style-name="T954"> </text:span><text:span text:style-name="T666">em</text:span><text:span text:style-name="T954"> </text:span><text:span text:style-name="T666">vista</text:span><text:span text:style-name="T954"> </text:span><text:span text:style-name="T666">o</text:span><text:span text:style-name="T954"> </text:span><text:span text:style-name="T666">que</text:span><text:span text:style-name="T954"> </text:span><text:span text:style-name="T666">consta</text:span><text:span text:style-name="T954"> </text:span><text:span text:style-name="T666">no processo nº </text:span><text:span text:style-name="T688">63632/2026,</text:span></text:p>
      <text:p text:style-name="P733"/>
      <text:p text:style-name="P734"><text:span text:style-name="T662">RESOLVE:</text:span><text:span text:style-name="T662"/></text:p>
      <text:p text:style-name="P735"/>
      <text:p text:style-name="P736"><text:span text:style-name="T664">Art.</text:span><text:span text:style-name="T722"> </text:span><text:span text:style-name="T664">1º</text:span><text:span text:style-name="T722"> </text:span><text:span text:style-name="T666">Instaurar</text:span><text:span text:style-name="T725"> </text:span><text:span text:style-name="T666">Sindicância</text:span><text:span text:style-name="T725"> </text:span><text:span text:style-name="T666">de</text:span><text:span text:style-name="T725"> </text:span><text:span text:style-name="T666">acordo com</text:span><text:span text:style-name="T955"> </text:span><text:span text:style-name="T666">o</text:span><text:span text:style-name="T955"> </text:span><text:span text:style-name="T666">Art.8º,</text:span><text:span text:style-name="T955"> </text:span><text:span text:style-name="T666">inciso</text:span><text:span text:style-name="T955"> </text:span><text:span text:style-name="T666">I</text:span><text:span text:style-name="T955"> </text:span><text:span text:style-name="T666">e</text:span><text:span text:style-name="T955"> </text:span><text:span text:style-name="T666">artigo</text:span><text:span text:style-name="T955"> </text:span><text:span text:style-name="T666">9º</text:span><text:span text:style-name="T955"> </text:span><text:span text:style-name="T666">,</text:span><text:span text:style-name="T955"> </text:span><text:span text:style-name="T666">inciso</text:span><text:span text:style-name="T955"> </text:span><text:span text:style-name="T666">I,</text:span><text:span text:style-name="T955"> </text:span><text:span text:style-name="T666">da</text:span><text:span text:style-name="T955"> </text:span><text:span text:style-name="T666">lei</text:span><text:span text:style-name="T955"> </text:span><text:span text:style-name="T666">7653/2018,</text:span><text:span text:style-name="T955"> </text:span><text:span text:style-name="T666">tendo</text:span><text:span text:style-name="T955"> </text:span><text:span text:style-name="T666">em</text:span><text:span text:style-name="T955"> </text:span><text:span text:style-name="T666">vista</text:span><text:span text:style-name="T955"> </text:span><text:span text:style-name="T666">o que consta na denúncia encaminhada pela Ouvidoria Geral deste município a Ouvidoria da Guarda Civil Municipal em 20/08/2026, tendo o reclamante devidamente identificado .</text:span></text:p>
      <text:p text:style-name="P737"/>
      <text:p text:style-name="P738"><text:span text:style-name="T664">Art. 2º </text:span><text:span text:style-name="T666">Considerando o artigo 8º inciso I, da Lei nº 7653/2018, Art 9º,inciso I, da Lei nº 7653/2018, a apuração da presente denúncia se dará através da própria Ouvidoria da Guarda Civil </text:span><text:span text:style-name="T677">Municipal.</text:span></text:p>
      <text:p text:style-name="P739"/>
      <text:p text:style-name="P740"><text:span text:style-name="T664">Art. 3º </text:span><text:span text:style-name="T666">Fica determinado prazo de 30(trinta) dias úteis para conclusão da apuração, a contar da data de publicação desta portaria,</text:span><text:span text:style-name="T956"> </text:span><text:span text:style-name="T666">com</text:span><text:span text:style-name="T940"> </text:span><text:span text:style-name="T666">confecção</text:span><text:span text:style-name="T956"> </text:span><text:span text:style-name="T666">de</text:span><text:span text:style-name="T940"> </text:span><text:span text:style-name="T666">Relatório</text:span><text:span text:style-name="T940"> </text:span><text:span text:style-name="T666">Conclusivo</text:span><text:span text:style-name="T956"> </text:span><text:span text:style-name="T666">da</text:span><text:span text:style-name="T940"> </text:span><text:span text:style-name="T666">apuração,</text:span><text:span text:style-name="T956"> </text:span><text:span text:style-name="T666">para</text:span><text:span text:style-name="T940"> </text:span><text:span text:style-name="T666">que</text:span><text:span text:style-name="T940"> </text:span><text:span text:style-name="T666">sejam adotadas as medidas cabíveis previstas em lei.</text:span></text:p>
      <text:p text:style-name="P741"/>
      <text:p text:style-name="P742"><text:span text:style-name="T664">Art.</text:span><text:span text:style-name="T957"> </text:span><text:span text:style-name="T664">4º</text:span><text:span text:style-name="T958"> </text:span><text:span text:style-name="T666">Esta</text:span><text:span text:style-name="T959"> </text:span><text:span text:style-name="T666">portaria</text:span><text:span text:style-name="T960"> </text:span><text:span text:style-name="T666">entra</text:span><text:span text:style-name="T961"> </text:span><text:span text:style-name="T666">em</text:span><text:span text:style-name="T960"> </text:span><text:span text:style-name="T666">vigor</text:span><text:span text:style-name="T960"> </text:span><text:span text:style-name="T666">na</text:span><text:span text:style-name="T960"> </text:span><text:span text:style-name="T940">data</text:span></text:p>
      <text:p text:style-name="P743"><text:span text:style-name="T666">de</text:span><text:span text:style-name="T671"> </text:span><text:span text:style-name="T666">sua</text:span><text:span text:style-name="T672"> </text:span><text:span text:style-name="T677">publicação.</text:span></text:p>
      <text:p text:style-name="P433"/>
      <text:p text:style-name="P744"/>
      <text:p text:style-name="P745"><text:span text:style-name="T593">Cachoeiro</text:span><text:span text:style-name="T962"> </text:span><text:span text:style-name="T593">de</text:span><text:span text:style-name="T963"> </text:span><text:span text:style-name="T593">Itapemirim/ES,</text:span><text:span text:style-name="T964"> </text:span><text:span text:style-name="T593">24</text:span><text:span text:style-name="T963"> </text:span><text:span text:style-name="T593">de</text:span><text:span text:style-name="T964"> </text:span><text:span text:style-name="T593">agosto de</text:span><text:span text:style-name="T963"> </text:span><text:span text:style-name="T629">2026.</text:span></text:p>
      <text:p text:style-name="P433"/>
      <text:p text:style-name="P541"/>
      <text:p text:style-name="P746"><text:span text:style-name="T662">MARCELO</text:span><text:span text:style-name="T665"> </text:span><text:span text:style-name="T662">DE</text:span><text:span text:style-name="T665"> </text:span><text:span text:style-name="T662">MELLO</text:span><text:span text:style-name="T665"> </text:span><text:span text:style-name="T662">OLIVEIRA</text:span></text:p>
      <text:p text:style-name="P747"><text:span text:style-name="T664">Ouvidor</text:span><text:span text:style-name="T965"> </text:span><text:span text:style-name="T664">da</text:span><text:span text:style-name="T966"> </text:span><text:span text:style-name="T664">Guarda</text:span><text:span text:style-name="T967"> </text:span><text:span text:style-name="T664">Civil</text:span><text:span text:style-name="T967"> </text:span><text:span text:style-name="T662">Municipal</text:span></text:p>
      <text:p text:style-name="P748"/>
      <text:p text:style-name="P488"/>
      <text:p text:style-name="P488"/>
      <text:p text:style-name="P749"/>
      <text:p text:style-name="P750"><text:span text:style-name="T694">PORTARIA</text:span><text:span text:style-name="T968"> </text:span><text:span text:style-name="T694">Nº</text:span><text:span text:style-name="T969"> </text:span><text:span text:style-name="T697">1.788/2026</text:span></text:p>
      <text:h text:style-name="P751" text:outline-level="9">DISPÕE SOBRE HOMOLOGAÇÃO DE RESOLUÇÕES EXARADAS PELO CONSELHO MUNICIPAL DA CRIANÇA E DO ADOLESCENTE DO MUNICÍPIO CACHOEIRO DE ITAPEMIRIM.</text:h>
      <text:p text:style-name="P752"><text:span text:style-name="T970">O </text:span>SECRETÁRIO MUNICIPAL DE DESENVOLVIMENTO<text:span text:style-name="T971"> <text:s text:c="2"/></text:span>SOCIAL<text:span text:style-name="T972"> <text:s text:c="2"/></text:span><text:span text:style-name="T973">de</text:span></text:p>
      <text:p text:style-name="P753"><text:span text:style-name="T699">Cachoeiro de Itapemirim, Estado do Espírito</text:span><text:span text:style-name="T974"> </text:span><text:span text:style-name="T699">Santo,</text:span><text:span text:style-name="T974"> </text:span><text:span text:style-name="T699">no</text:span><text:span text:style-name="T974"> </text:span><text:span text:style-name="T699">uso</text:span><text:span text:style-name="T974"> </text:span><text:span text:style-name="T699">de</text:span><text:span text:style-name="T974"> </text:span><text:span text:style-name="T699">suas</text:span><text:span text:style-name="T974"> </text:span><text:span text:style-name="T699">atribuições delegadas através do Decreto nº 35.571/2025, tendo em vista o que consta no processo nº </text:span><text:span text:style-name="T701">63493/2026,</text:span></text:p>
      <text:h text:style-name="P754" text:outline-level="9">RESOLVE:</text:h>
      <text:p text:style-name="P755"><text:span text:style-name="T701">Art. 1º </text:span><text:span text:style-name="T699">Homologar as </text:span><text:span text:style-name="T701">Resoluções nºs. 316,</text:span><text:span text:style-name="T975"> </text:span><text:span text:style-name="T701">317,318,</text:span><text:span text:style-name="T975"> </text:span><text:span text:style-name="T701">319,</text:span><text:span text:style-name="T975"> </text:span><text:span text:style-name="T701">320,</text:span><text:span text:style-name="T975"> </text:span><text:span text:style-name="T701">321,</text:span><text:span text:style-name="T975"> </text:span><text:span text:style-name="T701">322</text:span><text:span text:style-name="T975"> </text:span><text:span text:style-name="T701">e</text:span><text:span text:style-name="T975"> </text:span><text:span text:style-name="T701">323,</text:span><text:span text:style-name="T976"> </text:span><text:span text:style-name="T699">datadas</text:span><text:span text:style-name="T977"> </text:span><text:span text:style-name="T699">de</text:span><text:span text:style-name="T977"> </text:span><text:span text:style-name="T699">20</text:span><text:span text:style-name="T977"> </text:span><text:span text:style-name="T699">de</text:span><text:span text:style-name="T977"> </text:span><text:span text:style-name="T699">agosto de 2026, exaradas pelo Conselho Municipal dos Direitos da Criança e do Adolescente do Município de Cachoeiro de Itapemirim.</text:span></text:p>
      <text:p text:style-name="P756"><text:span text:style-name="T701">Art.</text:span><text:span text:style-name="T978"> </text:span><text:span text:style-name="T701">2°</text:span><text:span text:style-name="T979"> </text:span><text:span text:style-name="T699">Esta</text:span><text:span text:style-name="T980"> </text:span><text:span text:style-name="T699">portaria</text:span><text:span text:style-name="T980"> </text:span><text:span text:style-name="T699">entra</text:span><text:span text:style-name="T981"> </text:span><text:span text:style-name="T699">em</text:span><text:span text:style-name="T980"> </text:span><text:span text:style-name="T699">vigor</text:span><text:span text:style-name="T981"> </text:span><text:span text:style-name="T846">na</text:span></text:p>
      <text:p text:style-name="P757"><text:span text:style-name="T699">data</text:span><text:span text:style-name="T846"> </text:span><text:span text:style-name="T699">de</text:span><text:span text:style-name="T846"> </text:span><text:span text:style-name="T699">sua</text:span><text:span text:style-name="T846"> </text:span><text:span text:style-name="T718">publicação.</text:span></text:p>
      <text:p text:style-name="P758"/>
      <text:p text:style-name="P759"><text:span text:style-name="T699">Cachoeiro</text:span><text:span text:style-name="T698"> </text:span><text:span text:style-name="T699">de</text:span><text:span text:style-name="T977"> </text:span><text:span text:style-name="T699">Itapemirim/ES,</text:span><text:span text:style-name="T698"> </text:span><text:span text:style-name="T699">24</text:span><text:span text:style-name="T977"> </text:span><text:span text:style-name="T699">de</text:span><text:span text:style-name="T977"> </text:span><text:span text:style-name="T699">agosto</text:span><text:span text:style-name="T698"> </text:span><text:span text:style-name="T699">de</text:span><text:span text:style-name="T977"> </text:span><text:span text:style-name="T718">2026.</text:span></text:p>
      <text:p text:style-name="P760"/>
      <text:h text:style-name="P761" text:outline-level="9">EDER<text:span text:style-name="T982"> </text:span>BOTELHO<text:span text:style-name="T982"> </text:span>DA<text:span text:style-name="T983"> </text:span><text:span text:style-name="T849">FONSECA</text:span></text:h>
      <text:p text:style-name="P762">Secretário<text:span text:style-name="T984"> </text:span>Municipal<text:span text:style-name="T985"> </text:span>de<text:span text:style-name="T985"> </text:span>Desenvolvimento<text:span text:style-name="T985"> </text:span>Social<text:span text:style-name="T986"> </text:span><text:span text:style-name="T849">(Interino)</text:span></text:p>
      <text:p text:style-name="P763"/>
      <text:p text:style-name="P764"/>
      <text:p text:style-name="P765"><draw:frame draw:style-name="fr9" draw:name="Image5" text:anchor-type="as-char" svg:width="2.2638in" svg:height="0.602in" draw:z-index="488"><draw:image xlink:href="Pictures/10000001000000D900000039AF0F3F9D.png" xlink:type="simple" xlink:show="embed" xlink:actuate="onLoad" draw:mime-type="image/png"/></draw:frame></text:p>
      <text:p text:style-name="P766"><text:span text:style-name="T987">Instituído</text:span><text:span text:style-name="T988"> </text:span><text:span text:style-name="T987">pela</text:span><text:span text:style-name="T989"> </text:span><text:span text:style-name="T987">Lei</text:span><text:span text:style-name="T989"> </text:span><text:span text:style-name="T990">Municipal</text:span><text:span text:style-name="T991"> </text:span><text:span text:style-name="T987">n°5174,</text:span><text:span text:style-name="T989"> </text:span><text:span text:style-name="T987">de</text:span><text:span text:style-name="T992"> </text:span><text:span text:style-name="T990">25.05.2001, alterada </text:span><text:span text:style-name="T987">pela</text:span><text:span text:style-name="T988"> </text:span><text:span text:style-name="T987">Lei</text:span><text:span text:style-name="T992"> </text:span><text:span text:style-name="T987">n</text:span><text:span text:style-name="T990">º70</text:span><text:span text:style-name="T987">5</text:span><text:span text:style-name="T993">3,</text:span><text:span text:style-name="T994"> </text:span><text:span text:style-name="T987">de</text:span><text:span text:style-name="T989"> </text:span><text:span text:style-name="T990">29.08.2014</text:span><text:span text:style-name="T995"> </text:span><text:span text:style-name="T987">Rua</text:span><text:span text:style-name="T988"> </text:span><text:span text:style-name="T990">Ângelo</text:span><text:span text:style-name="T991"> </text:span><text:span text:style-name="T987">Maria</text:span><text:span text:style-name="T996"> </text:span><text:span text:style-name="T990">Mignone </text:span><text:span text:style-name="T987">Nº</text:span><text:span text:style-name="T992"> </text:span><text:span text:style-name="T987">1</text:span><text:span text:style-name="T990">8</text:span><text:span text:style-name="T997">,</text:span><text:span text:style-name="T998"> </text:span><text:span text:style-name="T987">Independência-</text:span><text:span text:style-name="T988"> </text:span><text:span text:style-name="T987">Cachoeiro</text:span><text:span text:style-name="T999"> </text:span><text:span text:style-name="T987">de</text:span><text:span text:style-name="T1000"> </text:span><text:span text:style-name="T987">ltapemirim</text:span><text:span text:style-name="T996"> </text:span><text:span text:style-name="T987">-</text:span><text:span text:style-name="T1001"> </text:span><text:span text:style-name="T987">CEP:</text:span><text:span text:style-name="T1002"> </text:span><text:span text:style-name="T990">29306-420</text:span></text:p>
      <text:p text:style-name="P767"><text:span text:style-name="T987">T</text:span><text:span text:style-name="T990">e</text:span><text:span text:style-name="T987">l</text:span><text:span text:style-name="T993">:</text:span><text:span text:style-name="T994"> </text:span><text:span text:style-name="T990">(28)</text:span><text:span text:style-name="T991"> </text:span><text:span text:style-name="T990">3199</text:span><text:span text:style-name="T1003"> </text:span><text:span text:style-name="T987">1979</text:span><text:span text:style-name="T989"> </text:span><text:span text:style-name="T987">-</text:span><text:span text:style-name="T1004"> </text:span><text:span text:style-name="T987">Ramal</text:span><text:span text:style-name="T989"> </text:span><text:span text:style-name="T1005">4734</text:span></text:p>
      <text:p text:style-name="P768"/>
      <text:p text:style-name="P769"><text:span text:style-name="T1006">CONSELHO</text:span><text:span text:style-name="T1007"> </text:span><text:span text:style-name="T1006">MUNICIPAL</text:span><text:span text:style-name="T1008"> </text:span><text:span text:style-name="T1006">DOS</text:span><text:span text:style-name="T1009"> </text:span><text:span text:style-name="T1006">DIREITOS</text:span><text:span text:style-name="T1010"> </text:span><text:span text:style-name="T1006">DA</text:span><text:span text:style-name="T1011"> </text:span><text:span text:style-name="T1006">CRIANÇA</text:span><text:span text:style-name="T1012"> </text:span><text:span text:style-name="T1006">E</text:span><text:span text:style-name="T1009"> </text:span><text:span text:style-name="T1006">DO</text:span><text:span text:style-name="T1013"> </text:span><text:span text:style-name="T1006">ADOLESCENTE</text:span><text:span text:style-name="T1014"> </text:span><text:span text:style-name="T1015">-</text:span></text:p>
      <text:p text:style-name="P770"><text:span text:style-name="T1016">CONSEMCA</text:span><text:span text:style-name="T1016"/></text:p>
      <text:p text:style-name="P771"/>
      <text:h text:style-name="Heading_20_3" text:outline-level="4"><text:span text:style-name="T1017">RESOLUÇÃO</text:span><text:span text:style-name="T1018"> </text:span><text:span text:style-name="T1017">Nº</text:span><text:span text:style-name="T1019"> </text:span><text:span text:style-name="T1017">316,</text:span><text:span text:style-name="T1020"> </text:span><text:span text:style-name="T1017">de</text:span><text:span text:style-name="T1021"> </text:span><text:span text:style-name="T1017">20</text:span><text:span text:style-name="T1022"> </text:span><text:span text:style-name="T1017">de</text:span><text:span text:style-name="T1019"> </text:span><text:span text:style-name="T1017">agosto</text:span><text:span text:style-name="T1023"> </text:span><text:span text:style-name="T1017">de </text:span><text:span text:style-name="T1024">2026</text:span></text:h>
      <text:p text:style-name="P772"/>
      <text:p text:style-name="P773"><text:span text:style-name="T1025">APROVA A PRESTAÇÃO DE CONTAS DO TERMO DE COLABORAÇÃO Nº 010/2026 DO INSP - INSTITUTO NOSSA SENHORA DA </text:span><text:span text:style-name="T1026">PENHA</text:span></text:p>
      <text:p text:style-name="P774"/>
      <text:p text:style-name="P775"><text:span text:style-name="T1027">O Presidente do Conselho Municipal dos Direitos da Criança e do Adolescente - CONSEMCA de Cachoeiro de ltapemirim</text:span><text:span text:style-name="T1028">, </text:span><text:span text:style-name="T1027">pela decisão de maioria absoluta do plenário, na reunião ordinária realizada no dia 20 de agosto de 2026 e no uso da competência</text:span><text:span text:style-name="T1029"> </text:span><text:span text:style-name="T1027">que lhe confere o Inciso IX e X, do Art</text:span><text:span text:style-name="T1028">.</text:span><text:span text:style-name="T1030"> </text:span><text:span text:style-name="T1027">12 do Regimento Interno</text:span><text:span text:style-name="T1031">.</text:span></text:p>
      <text:p text:style-name="P776"/>
      <text:p text:style-name="P777"><text:span text:style-name="T1027">Considerando o Plano de Trabalho do INSP - Instituto Nossa Senhora da Penha aprovado pelo Consemca</text:span><text:span text:style-name="T1028">,</text:span><text:span text:style-name="T1032"> </text:span><text:span text:style-name="T1027">na Resolução</text:span><text:span text:style-name="T1033"> </text:span><text:span text:style-name="T1006">Nº </text:span><text:span text:style-name="T1027">300, de 19 de fevereiro de 2026</text:span></text:p>
      <text:p text:style-name="P97"/>
      <text:p text:style-name="P97"/>
      <text:p text:style-name="P778"/>
      <text:h text:style-name="P779" text:outline-level="9"><text:span text:style-name="T1026">RESOLVE:</text:span><text:span text:style-name="T1026"/></text:h>
      <text:p text:style-name="P780"/>
      <text:p text:style-name="P780"/>
      <text:p text:style-name="P781"/>
      <text:p text:style-name="P782"><text:span text:style-name="T1006">Art. 1° </text:span><text:span text:style-name="T1027">- Aprovar a Prestação de Contas do INSP -</text:span><text:span text:style-name="T1034"> </text:span><text:span text:style-name="T1027">Instituto Nossa Senhora da Penha</text:span><text:span text:style-name="T1028">, </text:span><text:span text:style-name="T1027">Termo de Colaboração Nº 010/2026</text:span><text:span text:style-name="T1028">, </text:span><text:span text:style-name="T1027">no valor de R$ 9</text:span><text:span text:style-name="T1035">.</text:span><text:span text:style-name="T1027">900</text:span><text:span text:style-name="T1028">,</text:span><text:span text:style-name="T1027">00 (Nove mil e novecentos reais) que foram utilizados na cooperação técnico-financeira com aulas de Ballet para crianças em situação de risco social</text:span><text:span text:style-name="T1028">, </text:span><text:span text:style-name="T1027">no período de abril a julho de </text:span><text:span text:style-name="T1036">2026.</text:span></text:p>
      <text:p text:style-name="P783"><text:span text:style-name="T1006">Art.</text:span><text:span text:style-name="T1011"> </text:span><text:span text:style-name="T1006">2°</text:span><text:span text:style-name="T1009"> </text:span><text:span text:style-name="T1027">-</text:span><text:span text:style-name="T1036"> </text:span><text:span text:style-name="T1027">Esta</text:span><text:span text:style-name="T1037"> </text:span><text:span text:style-name="T1027">resolução</text:span><text:span text:style-name="T1038"> </text:span><text:span text:style-name="T1027">entra</text:span><text:span text:style-name="T1039"> </text:span><text:span text:style-name="T1027">em</text:span><text:span text:style-name="T1040"> </text:span><text:span text:style-name="T1027">vigor</text:span><text:span text:style-name="T1041"> </text:span><text:span text:style-name="T1027">na</text:span><text:span text:style-name="T1042"> </text:span><text:span text:style-name="T1027">data</text:span><text:span text:style-name="T1039"> </text:span><text:span text:style-name="T1027">de</text:span><text:span text:style-name="T1043"> </text:span><text:span text:style-name="T1027">sua</text:span><text:span text:style-name="T1041"> </text:span><text:span text:style-name="T1036">publicação.</text:span></text:p>
      <text:p text:style-name="P784"><draw:frame draw:style-name="fr7" draw:name="Image 253" text:anchor-type="char" svg:x="3.2563in" svg:y="0.1854in" svg:width="1.3957in" svg:height="0.302in" draw:z-index="60"><draw:image xlink:href="Pictures/100000000000017800000058C00E0D86.jpg" xlink:type="simple" xlink:show="embed" xlink:actuate="onLoad" draw:mime-type="image/jpeg"/></draw:frame></text:p>
      <text:p text:style-name="P785"><text:span text:style-name="T1044">MAURICIO</text:span><text:span text:style-name="T1045"> </text:span><text:span text:style-name="T1044">SPOLADORE</text:span><text:span text:style-name="T1046"> </text:span><text:span text:style-name="T1047">COELHO</text:span></text:p>
      <text:p text:style-name="P786"><text:span text:style-name="T1027">Presidente</text:span><text:span text:style-name="T1048"> </text:span><text:span text:style-name="T1027">do</text:span><text:span text:style-name="T1043"> </text:span><text:span text:style-name="T1027">Conselho</text:span><text:span text:style-name="T1039"> </text:span><text:span text:style-name="T1027">Municipal</text:span><text:span text:style-name="T1036"> </text:span><text:span text:style-name="T1027">dos</text:span><text:span text:style-name="T1040"> </text:span><text:span text:style-name="T1027">Direitos</text:span><text:span text:style-name="T1041"> </text:span><text:span text:style-name="T1027">da</text:span><text:span text:style-name="T1048"> </text:span><text:span text:style-name="T1027">Criança e</text:span><text:span text:style-name="T1049"> </text:span><text:span text:style-name="T1027">do</text:span><text:span text:style-name="T1015"> </text:span><text:span text:style-name="T1036">Adolescente</text:span></text:p>
      <text:p text:style-name="P787"/>
      <text:p text:style-name="P787"/>
      <text:p text:style-name="P787"/>
      <text:p text:style-name="P787"/>
      <text:p text:style-name="P787"/>
      <text:p text:style-name="P788"><draw:frame draw:style-name="fr4" draw:name="Image180" text:anchor-type="char" svg:x="1.8575in" svg:y="0.2075in" svg:width="4.2744in" svg:height="0.0161in" draw:z-index="8"><draw:image xlink:href="Pictures/100000010000019A000000011EF5CD4B.png" xlink:type="simple" xlink:show="embed" xlink:actuate="onLoad" draw:mime-type="image/png"/></draw:frame></text:p>
      <text:p text:style-name="P789"/>
      <text:p text:style-name="P790"><draw:frame draw:style-name="fr2" draw:name="Image118" text:anchor-type="char" svg:x="1.8965in" svg:y="-0.0547in" svg:width="4.2209in" svg:height="0.4673in" draw:z-index="316"><draw:image xlink:href="Pictures/10000001000001950000002CCE392B15.png" xlink:type="simple" xlink:show="embed" xlink:actuate="onLoad" draw:mime-type="image/png"/></draw:frame><text:span text:style-name="T1050">flS.3</text:span><text:span text:style-name="T1050"/></text:p>
      <text:p text:style-name="P791"/>
      <text:p text:style-name="P792"/>
      <text:p text:style-name="P793"><draw:frame draw:style-name="fr9" draw:name="Image6" text:anchor-type="as-char" svg:width="2.2638in" svg:height="0.45in" draw:z-index="489"><draw:image xlink:href="Pictures/10000001000000D90000002B5F130E71.png" xlink:type="simple" xlink:show="embed" xlink:actuate="onLoad" draw:mime-type="image/png"/></draw:frame></text:p>
      <text:p text:style-name="P794"><text:span text:style-name="T1051">Instituído</text:span><text:span text:style-name="T1052"> </text:span><text:span text:style-name="T1053">pela</text:span><text:span text:style-name="T1054"> </text:span><text:span text:style-name="T1051">Lei </text:span><text:span text:style-name="T1053">Municipal</text:span><text:span text:style-name="T1055"> </text:span><text:span text:style-name="T1051">n</text:span><text:span text:style-name="T1056">º5</text:span><text:span text:style-name="T1051">174</text:span><text:span text:style-name="T1057">, </text:span><text:span text:style-name="T1053">de 25.05</text:span><text:span text:style-name="T1057">.</text:span><text:span text:style-name="T1053">2001</text:span><text:span text:style-name="T1058">, </text:span><text:span text:style-name="T1053">alterada</text:span><text:span text:style-name="T1059"> </text:span><text:span text:style-name="T1053">pela</text:span><text:span text:style-name="T1054"> </text:span><text:span text:style-name="T1051">Lei</text:span><text:span text:style-name="T1060"> </text:span><text:span text:style-name="T1051">n°7053,</text:span><text:span text:style-name="T1061"> </text:span><text:span text:style-name="T1053">de</text:span><text:span text:style-name="T1062"> </text:span><text:span text:style-name="T1053">29.08.2014</text:span><text:span text:style-name="T1063"> </text:span><text:span text:style-name="T1051">Rua</text:span><text:span text:style-name="T1064"> </text:span><text:span text:style-name="T1053">Ângelo</text:span><text:span text:style-name="T1065"> </text:span><text:span text:style-name="T1053">Maria</text:span><text:span text:style-name="T1062"> </text:span><text:span text:style-name="T1053">Mignone</text:span><text:span text:style-name="T1065"> </text:span><text:span text:style-name="T1051">nº </text:span><text:span text:style-name="T1053">18-</text:span><text:span text:style-name="T1066"> </text:span><text:span text:style-name="T1051">Independência</text:span><text:span text:style-name="T1067"> </text:span><text:span text:style-name="T1051">-</text:span><text:span text:style-name="T1068"> </text:span><text:span text:style-name="T1053">Cachoeiro</text:span><text:span text:style-name="T1069"> </text:span><text:span text:style-name="T1053">de </text:span><text:span text:style-name="T1051">ltapemirim-CEP</text:span><text:span text:style-name="T1057">: </text:span><text:span text:style-name="T1053">29306-420</text:span></text:p>
      <text:p text:style-name="P795"><text:span text:style-name="T987">Tel:</text:span><text:span text:style-name="T992"> </text:span><text:span text:style-name="T1070">(28)</text:span><text:span text:style-name="T1071"> </text:span><text:span text:style-name="T1072">3199</text:span><text:span text:style-name="T1073"> </text:span><text:span text:style-name="T987">1979</text:span><text:span text:style-name="T989"> </text:span><text:span text:style-name="T987">-</text:span><text:span text:style-name="T992"> </text:span><text:span text:style-name="T1074">4734</text:span></text:p>
      <text:p text:style-name="P796"/>
      <text:p text:style-name="P797"><text:span text:style-name="T1006">CONSELHO</text:span><text:span text:style-name="T1013"> </text:span><text:span text:style-name="T1006">MUNICIPAL DOS</text:span><text:span text:style-name="T1009"> </text:span><text:span text:style-name="T1006">DIREITOS</text:span><text:span text:style-name="T1010"> </text:span><text:span text:style-name="T1006">DA</text:span><text:span text:style-name="T1013"> </text:span><text:span text:style-name="T1006">CRIANÇA</text:span><text:span text:style-name="T1014"> </text:span><text:span text:style-name="T1006">E</text:span><text:span text:style-name="T1009"> </text:span><text:span text:style-name="T1006">DO</text:span><text:span text:style-name="T1013"> </text:span><text:span text:style-name="T1006">ADOLESCENTE</text:span><text:span text:style-name="T1014"> </text:span><text:span text:style-name="T1015">-</text:span></text:p>
      <text:p text:style-name="P770"><text:span text:style-name="T1016">CONSEMCA</text:span><text:span text:style-name="T1016"/></text:p>
      <text:p text:style-name="P780"/>
      <text:p text:style-name="P798"/>
      <text:h text:style-name="Heading_20_3" text:outline-level="4"><text:span text:style-name="T1017">RESOLUÇÃO</text:span><text:span text:style-name="T1075"> </text:span><text:span text:style-name="T1017">Nº</text:span><text:span text:style-name="T1019"> </text:span><text:span text:style-name="T1017">317,</text:span><text:span text:style-name="T1076"> </text:span><text:span text:style-name="T1017">de 20</text:span><text:span text:style-name="T1021"> </text:span><text:span text:style-name="T1017">de</text:span><text:span text:style-name="T1077"> </text:span><text:span text:style-name="T1017">agosto</text:span><text:span text:style-name="T1078"> </text:span><text:span text:style-name="T1017">de </text:span><text:span text:style-name="T1024">2026</text:span></text:h>
      <text:p text:style-name="P799"/>
      <text:p text:style-name="P800"><text:span text:style-name="T1025">APROVA A PRESTAÇÃO DE CONTAS DA LUSB </text:span><text:span text:style-name="T1079">-</text:span><text:span text:style-name="T1080"> </text:span><text:span text:style-name="T1025">LIGA</text:span><text:span text:style-name="T1026"> </text:span><text:span text:style-name="T1025">URBANA SOCIAL DE</text:span><text:span text:style-name="T1081"> </text:span><text:span text:style-name="T1025">BASQUETE REFERENTE AO TERMO DE COLABORAÇÃO Nº</text:span><text:span text:style-name="T1081"> </text:span><text:span text:style-name="T1025">011/2025</text:span></text:p>
      <text:p text:style-name="P774"/>
      <text:p text:style-name="P775"><text:span text:style-name="T1027">O Presidente do Conselho Municipal dos Direitos da Criança e do Adolescente </text:span><text:span text:style-name="T1082">- </text:span><text:span text:style-name="T1027">CONSEMCA de Cachoeiro de ltapemirim, pela decisão de maioria absoluta do plenário, na reunião ordinária realizada no dia 20 de agosto de 2026 e no uso da competência</text:span><text:span text:style-name="T1083"> </text:span><text:span text:style-name="T1027">que lhe confere o</text:span><text:span text:style-name="T1039"> </text:span><text:span text:style-name="T1027">Inciso </text:span><text:span text:style-name="T1082">IX </text:span><text:span text:style-name="T1027">e X, do Art. 12</text:span><text:span text:style-name="T1036"> </text:span><text:span text:style-name="T1027">do Regimento Interno.</text:span></text:p>
      <text:p text:style-name="P801"><text:span text:style-name="T1027">Considerando o Plano de Trabalho da LUSB - Liga Urbana Social de Basquete na Resolução Nº 269, de 19 de setembro de 2024, suas adequações na Resolução </text:span><text:span text:style-name="T1006">Nº </text:span><text:span text:style-name="T1084">288, </text:span><text:span text:style-name="T1027">de</text:span><text:span text:style-name="T1039"> </text:span><text:span text:style-name="T1027">26 de junho de</text:span><text:span text:style-name="T1039"> </text:span><text:span text:style-name="T1027">2025 e o</text:span><text:span text:style-name="T1085"> </text:span><text:span text:style-name="T1027">Apostilamento</text:span><text:span text:style-name="T1086"> </text:span><text:span text:style-name="T1027">na Resolução </text:span><text:span text:style-name="T1006">Nº </text:span><text:span text:style-name="T1027">307, de 23</text:span><text:span text:style-name="T1041"> </text:span><text:span text:style-name="T1027">de abril de 2026 aprovados pelo Consemca</text:span><text:span text:style-name="T1087">.</text:span></text:p>
      <text:p text:style-name="P97"/>
      <text:p text:style-name="P97"/>
      <text:p text:style-name="P802"/>
      <text:h text:style-name="P803" text:outline-level="9"><text:span text:style-name="T1026">RESOLVE:</text:span><text:span text:style-name="T1026"/></text:h>
      <text:p text:style-name="P780"/>
      <text:p text:style-name="P780"/>
      <text:p text:style-name="P804"/>
      <text:p text:style-name="P805"><text:span text:style-name="T1006">Art. 1°</text:span><text:span text:style-name="T1088"> </text:span><text:span text:style-name="T1027">-</text:span><text:span text:style-name="T1036"> </text:span><text:span text:style-name="T1027">Aprovar a</text:span><text:span text:style-name="T1041"> </text:span><text:span text:style-name="T1027">Prestação de</text:span><text:span text:style-name="T1039"> </text:span><text:span text:style-name="T1027">Contas da</text:span><text:span text:style-name="T1039"> </text:span><text:span text:style-name="T1027">LUSB -</text:span><text:span text:style-name="T1039"> </text:span><text:span text:style-name="T1027">Liga Urbana Social de</text:span><text:span text:style-name="T1039"> </text:span><text:span text:style-name="T1027">Basquete </text:span><text:span text:style-name="T1089">"Projeto </text:span><text:span text:style-name="T1027">Esporte Sem Limites", do Termo de Colaboração </text:span><text:span text:style-name="T1006">Nº </text:span><text:span text:style-name="T1027">011/2025</text:span><text:span text:style-name="T1087">,</text:span><text:span text:style-name="T1090"> </text:span><text:span text:style-name="T1027">no valor de R$ 54</text:span><text:span text:style-name="T1089">.</text:span><text:span text:style-name="T1027">000</text:span><text:span text:style-name="T1087">,</text:span><text:span text:style-name="T1027">00 (Cinquenta e quatro mil </text:span><text:span text:style-name="T1082">reais), </text:span><text:span text:style-name="T1027">mais os rendimentos, que foram utilizados para pagamento de equipe encarregada</text:span><text:span text:style-name="T1087">, </text:span><text:span text:style-name="T1027">materiais de consumo para os usuários que foram as crianças e adolescentes, de 7 a 17 anos e Serviços de Terceiros -</text:span><text:span text:style-name="T1034"> </text:span><text:span text:style-name="T1027">Pessoa Jurídica, executados</text:span><text:span text:style-name="T1091"> </text:span><text:span text:style-name="T1027">no período de setembro de 2025 a Março de 2026.</text:span></text:p>
      <text:p text:style-name="P806"><text:span text:style-name="T1006">Art.</text:span><text:span text:style-name="T1007"> </text:span><text:span text:style-name="T1006">2°</text:span><text:span text:style-name="T1092"> </text:span><text:span text:style-name="T1027">-</text:span><text:span text:style-name="T1041"> </text:span><text:span text:style-name="T1027">Esta</text:span><text:span text:style-name="T1040"> </text:span><text:span text:style-name="T1027">resolução</text:span><text:span text:style-name="T1093"> </text:span><text:span text:style-name="T1027">entra</text:span><text:span text:style-name="T1036"> </text:span><text:span text:style-name="T1027">em</text:span><text:span text:style-name="T1040"> </text:span><text:span text:style-name="T1027">vigor</text:span><text:span text:style-name="T1041"> </text:span><text:span text:style-name="T1027">na</text:span><text:span text:style-name="T1094"> </text:span><text:span text:style-name="T1027">data</text:span><text:span text:style-name="T1036"> </text:span><text:span text:style-name="T1027">de</text:span><text:span text:style-name="T1043"> </text:span><text:span text:style-name="T1027">sua</text:span><text:span text:style-name="T1040"> </text:span><text:span text:style-name="T1036">publicação.</text:span></text:p>
      <text:p text:style-name="P807"><draw:frame draw:style-name="fr7" draw:name="Image 263" text:anchor-type="char" svg:x="3.1925in" svg:y="0.1043in" svg:width="1.3957in" svg:height="0.302in" draw:z-index="49"><draw:image xlink:href="Pictures/1000000000000178000000588A30E627.jpg" xlink:type="simple" xlink:show="embed" xlink:actuate="onLoad" draw:mime-type="image/jpeg"/></draw:frame></text:p>
      <text:p text:style-name="P808"/>
      <text:p text:style-name="P809"><text:span text:style-name="T1044">MAURÍCIO</text:span><text:span text:style-name="T1045"> </text:span><text:span text:style-name="T1044">SPOLADORE</text:span><text:span text:style-name="T1046"> </text:span><text:span text:style-name="T1047">COELHO</text:span></text:p>
      <text:p text:style-name="P770"><draw:frame draw:style-name="fr2" draw:name="Image117" text:anchor-type="char" svg:x="1.8965in" svg:y="0.8646in" svg:width="4.2209in" svg:height="0.4673in" draw:z-index="315"><draw:image xlink:href="Pictures/10000001000001950000002C74769E40.png" xlink:type="simple" xlink:show="embed" xlink:actuate="onLoad" draw:mime-type="image/png"/></draw:frame><text:span text:style-name="T1027">Presidente</text:span><text:span text:style-name="T1039"> </text:span><text:span text:style-name="T1027">do</text:span><text:span text:style-name="T1043"> </text:span><text:span text:style-name="T1027">Conselho</text:span><text:span text:style-name="T1095"> </text:span><text:span text:style-name="T1027">Municipal</text:span><text:span text:style-name="T1094"> </text:span><text:span text:style-name="T1027">dos</text:span><text:span text:style-name="T1043"> </text:span><text:span text:style-name="T1027">Direitos</text:span><text:span text:style-name="T1040"> </text:span><text:span text:style-name="T1027">da</text:span><text:span text:style-name="T1048"> </text:span><text:span text:style-name="T1027">Criança</text:span><text:span text:style-name="T1037"> </text:span><text:span text:style-name="T1027">e</text:span><text:span text:style-name="T1049"> </text:span><text:span text:style-name="T1027">do</text:span><text:span text:style-name="T1042"> </text:span><text:span text:style-name="T1036">Adolescente</text:span></text:p>
      <text:p text:style-name="P787"/>
      <text:p text:style-name="P787"/>
      <text:p text:style-name="P787"/>
      <text:p text:style-name="P810"><draw:frame draw:style-name="fr4" draw:name="Image156" text:anchor-type="char" svg:x="1.8571in" svg:y="0.1937in" svg:width="4.2744in" svg:height="0.0161in" draw:z-index="127"><draw:image xlink:href="Pictures/100000010000019A000000011EF5CD4B.png" xlink:type="simple" xlink:show="embed" xlink:actuate="onLoad" draw:mime-type="image/png"/></draw:frame></text:p>
      <text:p text:style-name="P811"><text:span text:style-name="T1096">flS.</text:span><text:span text:style-name="T1097">4</text:span></text:p>
      <text:p text:style-name="P812"/>
      <text:p text:style-name="P813"/>
      <text:p text:style-name="P814"><draw:frame draw:style-name="fr9" draw:name="Image7" text:anchor-type="as-char" svg:width="2.2417in" svg:height="0.5957in" draw:z-index="490"><draw:image xlink:href="Pictures/10000001000000D700000039F3A6EC3E.png" xlink:type="simple" xlink:show="embed" xlink:actuate="onLoad" draw:mime-type="image/png"/></draw:frame></text:p>
      <text:p text:style-name="P815"><text:span text:style-name="T1098">Instituído</text:span><text:span text:style-name="T1099"> </text:span><text:span text:style-name="T1100">pela </text:span><text:span text:style-name="T1098">Lei</text:span><text:span text:style-name="T1000"> </text:span><text:span text:style-name="T1100">Municipal </text:span><text:span text:style-name="T1098">n</text:span><text:span text:style-name="T1101">°517</text:span><text:span text:style-name="T1098">4</text:span><text:span text:style-name="T1101">,</text:span><text:span text:style-name="T1102"> </text:span><text:span text:style-name="T1098">de </text:span><text:span text:style-name="T1100">25.05.2001,</text:span><text:span text:style-name="T1103"> </text:span><text:span text:style-name="T1100">alterada </text:span><text:span text:style-name="T1098">pela Lei</text:span><text:span text:style-name="T1005"> </text:span><text:span text:style-name="T1098">n</text:span><text:span text:style-name="T1101">°70</text:span><text:span text:style-name="T1098">5</text:span><text:span text:style-name="T1100">3,</text:span><text:span text:style-name="T1104"> </text:span><text:span text:style-name="T1100">de 29.08.2014</text:span><text:span text:style-name="T1105"> </text:span><text:span text:style-name="T987">Rua</text:span><text:span text:style-name="T1098"> </text:span><text:span text:style-name="T1106">Ângelo</text:span><text:span text:style-name="T1100"> </text:span><text:span text:style-name="T1106">Maria</text:span><text:span text:style-name="T1107"> </text:span><text:span text:style-name="T1106">Mignone </text:span><text:span text:style-name="T987">n</text:span><text:span text:style-name="T1108">º </text:span><text:span text:style-name="T987">18</text:span><text:span text:style-name="T989"> </text:span><text:span text:style-name="T987">-</text:span><text:span text:style-name="T1109"> </text:span><text:span text:style-name="T987">Independência-Cachoeiro</text:span><text:span text:style-name="T1005"> </text:span><text:span text:style-name="T1106">de</text:span><text:span text:style-name="T1110"> </text:span><text:span text:style-name="T987">ltapemirim- CEP</text:span><text:span text:style-name="T1111">:</text:span><text:span text:style-name="T1112"> </text:span><text:span text:style-name="T987">29306-420</text:span></text:p>
      <text:p text:style-name="P816"><text:span text:style-name="T1113">Tel</text:span><text:span text:style-name="T1114">:</text:span><text:span text:style-name="T1115"> </text:span><text:span text:style-name="T1116">(</text:span><text:span text:style-name="T1113">2</text:span><text:span text:style-name="T1117">8)</text:span><text:span text:style-name="T1118"> </text:span><text:span text:style-name="T1117">31991979-</text:span><text:span text:style-name="T1119">4734</text:span></text:p>
      <text:p text:style-name="P817"/>
      <text:p text:style-name="P818"><text:span text:style-name="T1120">CONSELHO</text:span><text:span text:style-name="T1121"> </text:span><text:span text:style-name="T1120">MUNICIPAL</text:span><text:span text:style-name="T1122"> </text:span><text:span text:style-name="T1120">DOS</text:span><text:span text:style-name="T1123"> </text:span><text:span text:style-name="T1120">DIREITOS</text:span><text:span text:style-name="T1124"> </text:span><text:span text:style-name="T1120">DA</text:span><text:span text:style-name="T1123"> </text:span><text:span text:style-name="T1120">CRIANÇA E</text:span><text:span text:style-name="T1123"> </text:span><text:span text:style-name="T1120">DO</text:span><text:span text:style-name="T1125"> </text:span><text:span text:style-name="T1120">ADOLESCENTE</text:span><text:span text:style-name="T1126"> </text:span><text:span text:style-name="T1127">-</text:span></text:p>
      <text:p text:style-name="P819"><text:span text:style-name="T1128">CONSEMCA</text:span><text:span text:style-name="T1128"/></text:p>
      <text:p text:style-name="P820"/>
      <text:h text:style-name="Heading_20_3" text:outline-level="4"><text:span text:style-name="T1017">RESOLUÇÃO</text:span><text:span text:style-name="T1129"> </text:span><text:span text:style-name="T1017">Nº</text:span><text:span text:style-name="T1130"> </text:span><text:span text:style-name="T1017">318,</text:span><text:span text:style-name="T1019"> </text:span><text:span text:style-name="T1017">de</text:span><text:span text:style-name="T1024"> </text:span><text:span text:style-name="T1017">20</text:span><text:span text:style-name="T1130"> </text:span><text:span text:style-name="T1017">de</text:span><text:span text:style-name="T1131"> </text:span><text:span text:style-name="T1017">agosto</text:span><text:span text:style-name="T1132"> </text:span><text:span text:style-name="T1017">de</text:span><text:span text:style-name="T1133"> </text:span><text:span text:style-name="T1024">2026</text:span></text:h>
      <text:p text:style-name="P821"/>
      <text:p text:style-name="P822"/>
      <text:p text:style-name="P823"><text:span text:style-name="T1120">APROVA A PRESTAÇÃO DE CONTAS DO TERMO</text:span><text:span text:style-name="T1122"> </text:span><text:span text:style-name="T1120">DE</text:span><text:span text:style-name="T1124"> </text:span><text:span text:style-name="T1120">COLABORAÇÃO Nº</text:span><text:span text:style-name="T1134"> </text:span><text:span text:style-name="T1120">013/2025</text:span><text:span text:style-name="T1126"> </text:span><text:span text:style-name="T1120">PNC</text:span><text:span text:style-name="T1135"> </text:span><text:span text:style-name="T1136">- </text:span><text:span text:style-name="T1120">PROJETO NOSSA CRIANÇA</text:span></text:p>
      <text:p text:style-name="P824"/>
      <text:p text:style-name="P824"/>
      <text:p text:style-name="P825"/>
      <text:p text:style-name="P826"><text:span text:style-name="T1137">O Presidente do Conselho Municipal dos Direitos da Criança e do Adolescente - CONSEMCA de Cachoeiro de ltapemirim</text:span><text:span text:style-name="T1138">, </text:span><text:span text:style-name="T1137">pela decisão de maioria absoluta do plenário</text:span><text:span text:style-name="T1138">, </text:span><text:span text:style-name="T1137">na reunião ordinária realizada no dia 20 de agosto de 2026 e no uso da competência que</text:span><text:span text:style-name="T1139"> </text:span><text:span text:style-name="T1137">lhe confere o Inciso IX e X</text:span><text:span text:style-name="T1138">,</text:span><text:span text:style-name="T1140"> </text:span><text:span text:style-name="T1137">do</text:span><text:span text:style-name="T1139"> </text:span><text:span text:style-name="T1137">Art. 12</text:span><text:span text:style-name="T1139"> </text:span><text:span text:style-name="T1137">do Regimento Interno.</text:span></text:p>
      <text:p text:style-name="P827"><text:span text:style-name="T1137">Considerando o Plano de Trabalho aprovado pelo Consemca na Resolução </text:span><text:span text:style-name="T1141">Nº </text:span><text:span text:style-name="T1137">291, de 26 de agosto de 2025</text:span></text:p>
      <text:p text:style-name="Text_20_body"/>
      <text:p text:style-name="Text_20_body"/>
      <text:p text:style-name="P828"/>
      <text:p text:style-name="P829"><text:span text:style-name="T1128">RESOLVE:</text:span><text:span text:style-name="T1128"/></text:p>
      <text:p text:style-name="P824"/>
      <text:p text:style-name="P824"/>
      <text:p text:style-name="P830"/>
      <text:p text:style-name="P831"><text:span text:style-name="T1141">Art.</text:span><text:span text:style-name="T1142"> </text:span><text:span text:style-name="T1141">1°</text:span><text:span text:style-name="T1143"> </text:span><text:span text:style-name="T1137">- Aprovar a</text:span><text:span text:style-name="T1144"> </text:span><text:span text:style-name="T1137">Prestação de</text:span><text:span text:style-name="T1145"> </text:span><text:span text:style-name="T1137">Contas do PNC</text:span><text:span text:style-name="T1146"> </text:span><text:span text:style-name="T1137">-</text:span><text:span text:style-name="T1147"> </text:span><text:span text:style-name="T1137">Projeto Nossa Criança</text:span><text:span text:style-name="T1148">,</text:span><text:span text:style-name="T1149"> </text:span><text:span text:style-name="T1137">do</text:span><text:span text:style-name="T1145"> </text:span><text:span text:style-name="T1137">Termo de Colaboração Nº 013/2025</text:span><text:span text:style-name="T1138">, </text:span><text:span text:style-name="T1137">no valor de R$ 9</text:span><text:span text:style-name="T1150">.</text:span><text:span text:style-name="T1137">000</text:span><text:span text:style-name="T1138">,</text:span><text:span text:style-name="T1137">00 (nove mil reais) que foram utilizados na cooperação técnico-financeira</text:span><text:span text:style-name="T1138">, </text:span><text:span text:style-name="T1137">levando benefícios a 200 crianças e adolescentes</text:span><text:span text:style-name="T1151"> </text:span><text:span text:style-name="T1137">de 05 a 17 anos de idade</text:span><text:span text:style-name="T1138">, </text:span><text:span text:style-name="T1137">dos Bairros e Distritos</text:span><text:span text:style-name="T1138">,</text:span><text:span text:style-name="T1152"> </text:span><text:span text:style-name="T1137">do sexo masculino ou feminino</text:span><text:span text:style-name="T1138">, </text:span><text:span text:style-name="T1137">em situação de risco social, que participaram de treinamento e competição de futebol de campo e futsal</text:span><text:span text:style-name="T1138">,</text:span><text:span text:style-name="T1152"> </text:span><text:span text:style-name="T1137">por um período de 6 meses</text:span><text:span text:style-name="T1138">.</text:span></text:p>
      <text:p text:style-name="P832"><text:span text:style-name="T1141">Art.</text:span><text:span text:style-name="T1153"> </text:span><text:span text:style-name="T1141">2°</text:span><text:span text:style-name="T1154"> </text:span><text:span text:style-name="T1137">-</text:span><text:span text:style-name="T1146"> </text:span><text:span text:style-name="T1137">Esta</text:span><text:span text:style-name="T1155"> </text:span><text:span text:style-name="T1137">resolução</text:span><text:span text:style-name="T1156"> </text:span><text:span text:style-name="T1137">entra</text:span><text:span text:style-name="T1139"> </text:span><text:span text:style-name="T1137">em</text:span><text:span text:style-name="T1146"> </text:span><text:span text:style-name="T1137">vigor</text:span><text:span text:style-name="T1139"> </text:span><text:span text:style-name="T1137">na</text:span><text:span text:style-name="T1157"> </text:span><text:span text:style-name="T1137">data</text:span><text:span text:style-name="T1158"> </text:span><text:span text:style-name="T1137">de</text:span><text:span text:style-name="T1159"> </text:span><text:span text:style-name="T1137">sua</text:span><text:span text:style-name="T1160"> </text:span><text:span text:style-name="T1144">publicação</text:span><text:span text:style-name="T1152">.</text:span></text:p>
      <text:p text:style-name="P833"><draw:frame draw:style-name="fr7" draw:name="Image 274" text:anchor-type="char" svg:x="3.2138in" svg:y="0.1563in" svg:width="1.3957in" svg:height="0.302in" draw:z-index="50"><draw:image xlink:href="Pictures/1000000000000178000000588A30E627.jpg" xlink:type="simple" xlink:show="embed" xlink:actuate="onLoad" draw:mime-type="image/jpeg"/></draw:frame></text:p>
      <text:p text:style-name="P834"/>
      <text:p text:style-name="P835"><text:span text:style-name="T1044">MAURÍCIO</text:span><text:span text:style-name="T1161"> </text:span><text:span text:style-name="T1044">SPOLADORE</text:span><text:span text:style-name="T1162"> </text:span><text:span text:style-name="T1047">COELHO</text:span></text:p>
      <text:p text:style-name="P836"><text:span text:style-name="T1137">Presidente</text:span><text:span text:style-name="T1163"> </text:span><text:span text:style-name="T1137">do</text:span><text:span text:style-name="T1145"> </text:span><text:span text:style-name="T1137">Conselho</text:span><text:span text:style-name="T1144"> </text:span><text:span text:style-name="T1137">Municipal</text:span><text:span text:style-name="T1164"> </text:span><text:span text:style-name="T1137">dos</text:span><text:span text:style-name="T1146"> </text:span><text:span text:style-name="T1137">Direitos da</text:span><text:span text:style-name="T1165"> </text:span><text:span text:style-name="T1137">Criança</text:span><text:span text:style-name="T1158"> </text:span><text:span text:style-name="T1137">e</text:span><text:span text:style-name="T1144"> </text:span><text:span text:style-name="T1137">do</text:span><text:span text:style-name="T1165"> </text:span><text:span text:style-name="T1144">Adolescente</text:span></text:p>
      <text:p text:style-name="P787"/>
      <text:p text:style-name="P787"/>
      <text:p text:style-name="P787"/>
      <text:p text:style-name="P837"><draw:frame draw:style-name="fr4" draw:name="Image159" text:anchor-type="char" svg:x="1.8799in" svg:y="0.1984in" svg:width="4.2319in" svg:height="0.0161in" draw:z-index="128"><draw:image xlink:href="Pictures/100000010000019600000001B9237BB6.png" xlink:type="simple" xlink:show="embed" xlink:actuate="onLoad" draw:mime-type="image/png"/></draw:frame></text:p>
      <text:p text:style-name="P789"/>
      <text:p text:style-name="P838"><draw:frame draw:style-name="fr2" draw:name="Image114" text:anchor-type="char" svg:x="1.9098in" svg:y="-0.0547in" svg:width="4.1945in" svg:height="0.4543in" draw:z-index="314"><draw:image xlink:href="Pictures/10000001000001920000002BBFDFEFD9.png" xlink:type="simple" xlink:show="embed" xlink:actuate="onLoad" draw:mime-type="image/png"/></draw:frame><text:span text:style-name="T1166">flS</text:span><text:span text:style-name="T1167">.</text:span><text:span text:style-name="T1166">5</text:span></text:p>
      <text:p text:style-name="P839"/>
      <text:p text:style-name="P840"/>
      <text:p text:style-name="P840"/>
      <text:p text:style-name="P840"/>
      <text:p text:style-name="P840"/>
      <text:p text:style-name="P840"/>
      <text:p text:style-name="P840"/>
      <text:p text:style-name="P840"/>
      <text:p text:style-name="P840"/>
      <text:p text:style-name="P840"/>
      <text:p text:style-name="P840"/>
      <text:p text:style-name="P841"/>
      <text:p text:style-name="P842"><draw:frame draw:style-name="fr10" draw:name="Image128" text:anchor-type="char" svg:x="2.922in" svg:y="-0.6839in" svg:width="2.2693in" svg:height="0.7898in" draw:z-index="84"><draw:image xlink:href="Pictures/10000001000000D90000004B81FED4A2.png" xlink:type="simple" xlink:show="embed" xlink:actuate="onLoad" draw:mime-type="image/png"/></draw:frame><text:span text:style-name="T1168">Instituído</text:span><text:span text:style-name="T1169"> </text:span><text:span text:style-name="T1168">pela<text:tab/>nº51</text:span><text:span text:style-name="T1170">7</text:span><text:span text:style-name="T1168">4</text:span><text:span text:style-name="T1171">, </text:span><text:span text:style-name="T1168">de 2</text:span><text:span text:style-name="T1170">5</text:span><text:span text:style-name="T1168">.05</text:span><text:span text:style-name="T1172">.</text:span><text:span text:style-name="T1168">2001</text:span><text:span text:style-name="T1173">, </text:span><text:span text:style-name="T1170">alterada</text:span><text:span text:style-name="T1174"> </text:span><text:span text:style-name="T1168">pela Le</text:span><text:span text:style-name="T1172">i </text:span><text:span text:style-name="T1168">n°7053,</text:span><text:span text:style-name="T1175"> </text:span><text:span text:style-name="T1168">de 29.08.2014</text:span><text:span text:style-name="T1176"> </text:span><text:span text:style-name="T1168">Rua</text:span><text:span text:style-name="T1177"> </text:span><text:span text:style-name="T1170">Ângelo</text:span><text:span text:style-name="T1178"> </text:span><text:span text:style-name="T1170">Maria</text:span><text:span text:style-name="T1178"> </text:span><text:span text:style-name="T1168">Mignone</text:span><text:span text:style-name="T1179"> </text:span><text:span text:style-name="T1170">nº </text:span><text:span text:style-name="T1168">18 -</text:span><text:span text:style-name="T1176"> </text:span><text:span text:style-name="T1168">Independência</text:span><text:span text:style-name="T1175"> </text:span><text:span text:style-name="T1168">-</text:span><text:span text:style-name="T1176"> </text:span><text:span text:style-name="T1168">Cachoeiro</text:span><text:span text:style-name="T1180"> </text:span><text:span text:style-name="T1170">de</text:span><text:span text:style-name="T1181"> </text:span><text:span text:style-name="T1168">ltapemir</text:span><text:span text:style-name="T1170">i</text:span><text:span text:style-name="T1168">m-CEP</text:span><text:span text:style-name="T1171">: </text:span><text:span text:style-name="T1168">29306-420</text:span></text:p>
      <text:p text:style-name="P843"><text:span text:style-name="T1182">Tel</text:span><text:span text:style-name="T1183">:</text:span><text:span text:style-name="T1184"> </text:span><text:span text:style-name="T1183">(2</text:span><text:span text:style-name="T1182">8</text:span><text:span text:style-name="T1183">)</text:span><text:span text:style-name="T1185"> </text:span><text:span text:style-name="T1186">3199</text:span><text:span text:style-name="T1187"> </text:span><text:span text:style-name="T1182">1979</text:span><text:span text:style-name="T1188"> </text:span><text:span text:style-name="T1182">-</text:span><text:span text:style-name="T1189"> </text:span><text:span text:style-name="T1190">4734</text:span></text:p>
      <text:p text:style-name="P844"><text:span text:style-name="T1191">CONSELHO</text:span><text:span text:style-name="T1192"> </text:span><text:span text:style-name="T1191">MUNICIPAL</text:span><text:span text:style-name="T1193"> </text:span><text:span text:style-name="T1191">DOS</text:span><text:span text:style-name="T1194"> </text:span><text:span text:style-name="T1191">DIREITOS</text:span><text:span text:style-name="T1192"> </text:span><text:span text:style-name="T1191">DA</text:span><text:span text:style-name="T1194"> </text:span><text:span text:style-name="T1191">CRIANÇA</text:span><text:span text:style-name="T1195"> </text:span><text:span text:style-name="T1191">E DO ADOLESCENTE</text:span><text:span text:style-name="T1195"> </text:span><text:span text:style-name="T1196">-</text:span></text:p>
      <text:p text:style-name="P819"><text:span text:style-name="T1197">CONSEMCA</text:span><text:span text:style-name="T1197"/></text:p>
      <text:h text:style-name="P845" text:outline-level="7"><text:span text:style-name="T1198">RESOLUÇÃO</text:span><text:span text:style-name="T1199"> </text:span><text:span text:style-name="T1198">Nº</text:span><text:span text:style-name="T1200"> </text:span><text:span text:style-name="T1198">319,</text:span><text:span text:style-name="T1201"> </text:span><text:span text:style-name="T1198">de</text:span><text:span text:style-name="T1202"> </text:span><text:span text:style-name="T1198">20</text:span><text:span text:style-name="T1200"> </text:span><text:span text:style-name="T1198">de</text:span><text:span text:style-name="T1200"> </text:span><text:span text:style-name="T1198">agosto</text:span><text:span text:style-name="T1201"> </text:span><text:span text:style-name="T1198">de</text:span><text:span text:style-name="T1202"> </text:span><text:span text:style-name="T1201">2026</text:span></text:h>
      <text:p text:style-name="P846"/>
      <text:p text:style-name="P847"><text:span text:style-name="T1203">APROVA O PLANO DE TRABALHO DO PROGRAMA DE PROMOÇÃO E ASSISTÊNCIA SOCIAL "CASA VERDE" PARA INSCRIÇÃO NO EDITAL DO INSTITUTO EDP</text:span><text:span text:style-name="T1203"/></text:p>
      <text:p text:style-name="P848"/>
      <text:p text:style-name="P849"><text:span text:style-name="T1204">O Presidente do Conselho Municipal dos Direitos da Criança </text:span><text:span text:style-name="T1205">e </text:span><text:span text:style-name="T1204">do Adolescente - CONSEMCA</text:span><text:span text:style-name="T1206"> </text:span><text:span text:style-name="T1204">de</text:span><text:span text:style-name="T1207"> </text:span><text:span text:style-name="T1204">Cachoeiro</text:span><text:span text:style-name="T1208"> </text:span><text:span text:style-name="T1204">de</text:span><text:span text:style-name="T1209"> </text:span><text:span text:style-name="T1204">ltapemirim</text:span><text:span text:style-name="T1210">,</text:span><text:span text:style-name="T1211"> </text:span><text:span text:style-name="T1204">pela</text:span><text:span text:style-name="T1212"> </text:span><text:span text:style-name="T1204">decisão</text:span><text:span text:style-name="T1213"> </text:span><text:span text:style-name="T1204">de</text:span><text:span text:style-name="T1209"> </text:span><text:span text:style-name="T1204">maioria absoluta do</text:span><text:span text:style-name="T1209"> </text:span><text:span text:style-name="T1204">plenário</text:span><text:span text:style-name="T1210">,</text:span><text:span text:style-name="T1211"> </text:span><text:span text:style-name="T1204">na reunião ordinária realizada no</text:span><text:span text:style-name="T1212"> </text:span><text:span text:style-name="T1204">dia 20 de agosto de 2026 </text:span><text:span text:style-name="T1205">e </text:span><text:span text:style-name="T1204">no</text:span><text:span text:style-name="T1212"> </text:span><text:span text:style-name="T1204">uso</text:span><text:span text:style-name="T1213"> </text:span><text:span text:style-name="T1204">da competência que lhe confere o</text:span><text:span text:style-name="T1214"> </text:span><text:span text:style-name="T1204">Inciso IX</text:span><text:span text:style-name="T1213"> </text:span><text:span text:style-name="T1205">e </text:span><text:span text:style-name="T1204">X</text:span><text:span text:style-name="T1210">,</text:span><text:span text:style-name="T1215"> </text:span><text:span text:style-name="T1204">do Art. 12</text:span><text:span text:style-name="T1209"> </text:span><text:span text:style-name="T1204">do</text:span><text:span text:style-name="T1212"> </text:span><text:span text:style-name="T1204">Regimento Interno.</text:span></text:p>
      <text:p text:style-name="P850"><text:span text:style-name="T1204">Considerando o Edital do Instituto EDP aberto até 31 de agosto de 2026</text:span><text:span text:style-name="T1210">, </text:span><text:span text:style-name="T1204">via Fundo da infância </text:span><text:span text:style-name="T1205">e </text:span><text:span text:style-name="T1204">da Adolescência</text:span><text:span text:style-name="T1210">, </text:span><text:span text:style-name="T1204">para selecionar projetos enquadrados nas Leis Federais de Incentivo ao Esporte </text:span><text:span text:style-name="T1205">e </text:span><text:span text:style-name="T1204">outros;</text:span></text:p>
      <text:p text:style-name="P851"><text:span text:style-name="T1204">Considerando</text:span><text:span text:style-name="T1208"> </text:span><text:span text:style-name="T1204">que</text:span><text:span text:style-name="T1214"> </text:span><text:span text:style-name="T1204">o</text:span><text:span text:style-name="T1216"> </text:span><text:span text:style-name="T1204">Projeto</text:span><text:span text:style-name="T1210">,</text:span><text:span text:style-name="T1211"> </text:span><text:span text:style-name="T1204">do</text:span><text:span text:style-name="T1207"> </text:span><text:span text:style-name="T1204">Programa de</text:span><text:span text:style-name="T1207"> </text:span><text:span text:style-name="T1204">Promoção </text:span><text:span text:style-name="T1205">e </text:span><text:span text:style-name="T1204">Assistência Social</text:span><text:span text:style-name="T1206"> </text:span><text:span text:style-name="T1210">"</text:span><text:span text:style-name="T1204">Casa</text:span><text:span text:style-name="T1217"> </text:span><text:span text:style-name="T1204">Verde</text:span><text:span text:style-name="T1210">" </text:span><text:span text:style-name="T1204">será para promover a circulação de espetáculos musicais por meio de realização de concertos</text:span><text:span text:style-name="T1209"> </text:span><text:span text:style-name="T1204">didáticos</text:span><text:span text:style-name="T1206"> </text:span><text:span text:style-name="T1204">da</text:span><text:span text:style-name="T1216"> </text:span><text:span text:style-name="T1204">Orquestra</text:span><text:span text:style-name="T1214"> </text:span><text:span text:style-name="T1204">Escola</text:span><text:span text:style-name="T1214"> </text:span><text:span text:style-name="T1204">nas</text:span><text:span text:style-name="T1217"> </text:span><text:span text:style-name="T1204">Escolas</text:span><text:span text:style-name="T1209"> </text:span><text:span text:style-name="T1204">Públicas</text:span><text:span text:style-name="T1214"> </text:span><text:span text:style-name="T1204">de</text:span><text:span text:style-name="T1218"> </text:span><text:span text:style-name="T1204">Cachoeiro de</text:span><text:span text:style-name="T1214"> </text:span><text:span text:style-name="T1204">ltapemirim</text:span><text:span text:style-name="T1210">, </text:span><text:span text:style-name="T1204">democratizando o acesso à música orquestral</text:span><text:span text:style-name="T1210">, </text:span><text:span text:style-name="T1204">fortalecendo a formação de plateia </text:span><text:span text:style-name="T1205">e </text:span><text:span text:style-name="T1204">proporcionando experiências artísticas que ampliem o repertório cultural</text:span><text:span text:style-name="T1210">, </text:span><text:span text:style-name="T1204">educacional </text:span><text:span text:style-name="T1205">e </text:span><text:span text:style-name="T1204">social dos participantes</text:span><text:span text:style-name="T1210">,</text:span><text:span text:style-name="T1219"> </text:span><text:span text:style-name="T1204">estimulem a apreciação musical </text:span><text:span text:style-name="T1205">e </text:span><text:span text:style-name="T1204">valorizem a produção musical </text:span><text:span text:style-name="T1212">local.</text:span></text:p>
      <text:p text:style-name="Text_20_body"/>
      <text:p text:style-name="P852"/>
      <text:p text:style-name="P853"><text:span text:style-name="T1220">RESOLVE:</text:span><text:span text:style-name="T1220"/></text:p>
      <text:p text:style-name="P824"/>
      <text:p text:style-name="P854"/>
      <text:p text:style-name="P855"><text:span text:style-name="T1204">Art</text:span><text:span text:style-name="T1221">. </text:span><text:span text:style-name="T1204">1° - Aprovar o Plano de Trabalho do Projeto </text:span><text:span text:style-name="T1210">"</text:span><text:span text:style-name="T1204">CIRCULAÇÃO DE ESPETÁCULO - ORQUESTRA ESCOLA VAI NAS ESCOLAS</text:span><text:span text:style-name="T1210">" </text:span><text:span text:style-name="T1204">do Programa de Promoção </text:span><text:span text:style-name="T1205">e </text:span><text:span text:style-name="T1204">Assistência Social </text:span><text:span text:style-name="T1222">"Casa </text:span><text:span text:style-name="T1204">Verde</text:span><text:span text:style-name="T1210">",</text:span><text:span text:style-name="T1223"> </text:span><text:span text:style-name="T1204">no valor de R$</text:span><text:span text:style-name="T1212"> </text:span><text:span text:style-name="T1204">200.000</text:span><text:span text:style-name="T1210">,</text:span><text:span text:style-name="T1204">00</text:span><text:span text:style-name="T1208"> </text:span><text:span text:style-name="T1204">(duzentos mil</text:span><text:span text:style-name="T1212"> </text:span><text:span text:style-name="T1204">reais)</text:span><text:span text:style-name="T1210">,</text:span><text:span text:style-name="T1224"> </text:span><text:span text:style-name="T1204">a fim de promover a realização de cinco concertos didáticos gratuitos</text:span><text:span text:style-name="T1210">,</text:span><text:span text:style-name="T1225"> </text:span><text:span text:style-name="T1204">sendo um em cada unidade de ensino: EMEF Elísio Cortes Imperial no (Valão)</text:span><text:span text:style-name="T1210">, </text:span><text:span text:style-name="T1204">EMEF Florisbelo Neves (Novo Parque)</text:span><text:span text:style-name="T1210">, </text:span><text:span text:style-name="T1204">EMEF Athayr Cagnin (Santa Cecília)</text:span><text:span text:style-name="T1210">, </text:span><text:span text:style-name="T1204">EMEF São Francisco de Assis (Km 90) </text:span><text:span text:style-name="T1205">e </text:span><text:span text:style-name="T1204">EMEF Julieta Depes Tallon (Zumbi)</text:span><text:span text:style-name="T1210">,</text:span><text:span text:style-name="T1226"> </text:span><text:span text:style-name="T1204">democratizando o acesso à música orquestral, formando plateia </text:span><text:span text:style-name="T1205">e </text:span><text:span text:style-name="T1204">aproximando crianças</text:span><text:span text:style-name="T1210">,</text:span><text:span text:style-name="T1211"> </text:span><text:span text:style-name="T1204">adolescentes </text:span><text:span text:style-name="T1205">e </text:span><text:span text:style-name="T1204">comunidade escolar da</text:span><text:span text:style-name="T1209"> </text:span><text:span text:style-name="T1204">cultura</text:span><text:span text:style-name="T1210">.</text:span></text:p>
      <text:p text:style-name="P856"><text:span text:style-name="T1212">Art</text:span><text:span text:style-name="T1219">.</text:span><text:span text:style-name="T1223"> </text:span><text:span text:style-name="T1212">2°</text:span><text:span text:style-name="T1227"> </text:span><text:span text:style-name="T1212">-</text:span><text:span text:style-name="T1217"> </text:span><text:span text:style-name="T1212">Esta</text:span><text:span text:style-name="T1204"> </text:span><text:span text:style-name="T1212">resolução</text:span><text:span text:style-name="T1213"> </text:span><text:span text:style-name="T1212">entra</text:span><text:span text:style-name="T1204"> </text:span><text:span text:style-name="T1212">em vigor</text:span><text:span text:style-name="T1213"> </text:span><text:span text:style-name="T1212">na</text:span><text:span text:style-name="T1206"> </text:span><text:span text:style-name="T1212">data de</text:span><text:span text:style-name="T1207"> </text:span><text:span text:style-name="T1212">sua publicação.</text:span></text:p>
      <text:p text:style-name="P857"><draw:frame draw:style-name="fr7" draw:name="Image 293" text:anchor-type="char" svg:x="3.272in" svg:y="0.0535in" svg:width="1.398in" svg:height="0.302in" draw:z-index="59"><draw:image xlink:href="Pictures/100000000000017800000058C00E0D86.jpg" xlink:type="simple" xlink:show="embed" xlink:actuate="onLoad" draw:mime-type="image/jpeg"/></draw:frame></text:p>
      <text:p text:style-name="P858"/>
      <text:p text:style-name="P859"><text:span text:style-name="T1191">MAURÍCIO</text:span><text:span text:style-name="T1193"> </text:span><text:span text:style-name="T1191">SPOLADORE</text:span><text:span text:style-name="T1228"> </text:span><text:span text:style-name="T1197">COELHO</text:span></text:p>
      <text:p text:style-name="P860"><text:span text:style-name="T1229">Presidente do</text:span><text:span text:style-name="T1230"> </text:span><text:span text:style-name="T1229">Conselho Municipal</text:span><text:span text:style-name="T1231"> </text:span><text:span text:style-name="T1229">dos</text:span><text:span text:style-name="T1232"> </text:span><text:span text:style-name="T1229">Direitos da</text:span><text:span text:style-name="T1233"> </text:span><text:span text:style-name="T1229">Criança e</text:span><text:span text:style-name="T1234"> </text:span><text:span text:style-name="T1229">do</text:span><text:span text:style-name="T1230"> </text:span><text:span text:style-name="T1229">Adolescente em </text:span><text:span text:style-name="T1232">Exercício</text:span></text:p>
      <text:p text:style-name="P861"><draw:frame draw:style-name="fr4" draw:name="Image179" text:anchor-type="char" svg:x="1.852in" svg:y="0.2902in" svg:width="4.2839in" svg:height="0.0161in" draw:z-index="7"><draw:image xlink:href="Pictures/100000010000019B00000001848126BA.png" xlink:type="simple" xlink:show="embed" xlink:actuate="onLoad" draw:mime-type="image/png"/></draw:frame></text:p>
      <text:p text:style-name="P862"/>
      <text:p text:style-name="P863"><draw:frame draw:style-name="fr2" draw:name="Image113" text:anchor-type="char" svg:x="1.8835in" svg:y="-0.0583in" svg:width="4.248in" svg:height="0.461in" draw:z-index="313"><draw:image xlink:href="Pictures/10000001000001970000002CAFEE87FF.png" xlink:type="simple" xlink:show="embed" xlink:actuate="onLoad" draw:mime-type="image/png"/></draw:frame><text:span text:style-name="T1235">flS.6</text:span><text:span text:style-name="T1235"/></text:p>
      <text:p text:style-name="P864"/>
      <text:p text:style-name="P840"/>
      <text:p text:style-name="P840"/>
      <text:p text:style-name="P840"/>
      <text:p text:style-name="P840"/>
      <text:p text:style-name="P840"/>
      <text:p text:style-name="P865"/>
      <text:p text:style-name="P866"><draw:frame draw:style-name="fr10" draw:name="Image129" text:anchor-type="char" svg:x="2.9134in" svg:y="-0.2402in" svg:width="2.2862in" svg:height="0.7957in" draw:z-index="88"><draw:image xlink:href="Pictures/10000001000000DB0000004CF289C258.png" xlink:type="simple" xlink:show="embed" xlink:actuate="onLoad" draw:mime-type="image/png"/></draw:frame><text:span text:style-name="T1236">li)!l1J</text:span><text:span text:style-name="T1237"><text:tab/></text:span><text:span text:style-name="T1238">íllel@@li)</text:span></text:p>
      <text:p text:style-name="P867"><text:span text:style-name="T1239">IJ@</text:span><text:span text:style-name="T1237"><text:tab/></text:span><text:span text:style-name="T1239">IJ@</text:span></text:p>
      <text:p text:style-name="P868"/>
      <text:p text:style-name="P868"/>
      <text:p text:style-name="P869"/>
      <text:p text:style-name="P870"><text:span text:style-name="T1240">Instituído</text:span><text:span text:style-name="T1241"> </text:span><text:span text:style-name="T1240">pela<text:tab/>n</text:span><text:span text:style-name="T1242">'</text:span><text:span text:style-name="T1240">51</text:span><text:span text:style-name="T1242">7</text:span><text:span text:style-name="T1240">4</text:span><text:span text:style-name="T1243">,</text:span><text:span text:style-name="T1244"> </text:span><text:span text:style-name="T1240">de</text:span><text:span text:style-name="T1245"> </text:span><text:span text:style-name="T1242">2</text:span><text:span text:style-name="T1240">5.05</text:span><text:span text:style-name="T1242">.2</text:span><text:span text:style-name="T1240">001</text:span><text:span text:style-name="T1246">,</text:span><text:span text:style-name="T1247"> </text:span><text:span text:style-name="T1240">alterada</text:span><text:span text:style-name="T1248"> </text:span><text:span text:style-name="T1240">pela</text:span><text:span text:style-name="T1245"> </text:span><text:span text:style-name="T1240">Lei</text:span><text:span text:style-name="T1245"> </text:span><text:span text:style-name="T1240">n</text:span><text:span text:style-name="T1242">'7</text:span><text:span text:style-name="T1240">05</text:span><text:span text:style-name="T1242">3</text:span><text:span text:style-name="T1246">,</text:span><text:span text:style-name="T1247"> </text:span><text:span text:style-name="T1240">de</text:span><text:span text:style-name="T1249"> </text:span><text:span text:style-name="T1242">29.08.2014</text:span><text:span text:style-name="T1250"> </text:span><text:span text:style-name="T1251">Rua</text:span><text:span text:style-name="T1252"> </text:span><text:span text:style-name="T1253">Ângelo</text:span><text:span text:style-name="T1254"> </text:span><text:span text:style-name="T1253">Maria</text:span><text:span text:style-name="T1255"> </text:span><text:span text:style-name="T1253">Mignone </text:span><text:span text:style-name="T1251">n'</text:span><text:span text:style-name="T1256"> </text:span><text:span text:style-name="T1251">18</text:span><text:span text:style-name="T1252"> </text:span><text:span text:style-name="T1251">-</text:span><text:span text:style-name="T1257"> </text:span><text:span text:style-name="T1251">Independência-</text:span><text:span text:style-name="T1252"> </text:span><text:span text:style-name="T1253">Cachoeiro de</text:span><text:span text:style-name="T1258"> </text:span><text:span text:style-name="T1251">ltapemirim -</text:span><text:span text:style-name="T1259"> </text:span><text:span text:style-name="T1253">C</text:span><text:span text:style-name="T1251">EP</text:span><text:span text:style-name="T1260">:</text:span><text:span text:style-name="T1261"> </text:span><text:span text:style-name="T1251">29306-420</text:span></text:p>
      <text:p text:style-name="P871"><text:span text:style-name="T1240">Tel:</text:span><text:span text:style-name="T1241"> </text:span><text:span text:style-name="T1242">(28)</text:span><text:span text:style-name="T1253"> </text:span><text:span text:style-name="T1242">31991979-</text:span><text:span text:style-name="T1262">4734</text:span></text:p>
      <text:p text:style-name="P872"/>
      <text:p text:style-name="P873"><text:span text:style-name="T1006">CONSELHO MUNICIPAL</text:span><text:span text:style-name="T1263"> </text:span><text:span text:style-name="T1006">DOS</text:span><text:span text:style-name="T1088"> </text:span><text:span text:style-name="T1006">DIREITOS</text:span><text:span text:style-name="T1264"> </text:span><text:span text:style-name="T1006">DA CRIANÇA</text:span><text:span text:style-name="T1265"> </text:span><text:span text:style-name="T1006">E</text:span><text:span text:style-name="T1009"> </text:span><text:span text:style-name="T1006">DO</text:span><text:span text:style-name="T1088"> </text:span><text:span text:style-name="T1006">ADOLESCENTE</text:span><text:span text:style-name="T1266"> </text:span><text:span text:style-name="T1015">-</text:span></text:p>
      <text:p text:style-name="P874"><text:span text:style-name="T1016">CONSEMCA</text:span><text:span text:style-name="T1016"/></text:p>
      <text:p text:style-name="P875"/>
      <text:h text:style-name="Heading_20_6" text:outline-level="7"><text:span text:style-name="T1267">RESOLUÇÃO</text:span><text:span text:style-name="T1268"> </text:span><text:span text:style-name="T1267">Nº</text:span><text:span text:style-name="T1269"> </text:span><text:span text:style-name="T1267">320,</text:span><text:span text:style-name="T1270"> </text:span><text:span text:style-name="T1267">de</text:span><text:span text:style-name="T1271"> </text:span><text:span text:style-name="T1267">20</text:span><text:span text:style-name="T1272"> </text:span><text:span text:style-name="T1267">de</text:span><text:span text:style-name="T1273"> </text:span><text:span text:style-name="T1267">agosto</text:span><text:span text:style-name="T1274"> </text:span><text:span text:style-name="T1267">de</text:span><text:span text:style-name="T1275"> </text:span><text:span text:style-name="T1276">2026</text:span></text:h>
      <text:p text:style-name="P876"/>
      <text:p text:style-name="P877"><text:span text:style-name="T1277">APROVA O PLANO DE TRABALHO DO PROGRAMA DE PROMOÇÃO </text:span><text:span text:style-name="T1278">E </text:span><text:span text:style-name="T1277">ASSISTÊNCIA SOCIAL </text:span><text:span text:style-name="T1279">"CASA </text:span><text:span text:style-name="T1277">VERDE" PARA CAPTAÇÃO DE RECURSO VIA DVD </text:span><text:span text:style-name="T1280">-</text:span><text:span text:style-name="T1281"> </text:span><text:span text:style-name="T1277">DESTINAÇÃO VOLUNTÁRIA </text:span><text:span text:style-name="T1282">DIRECIONADA.</text:span></text:p>
      <text:p text:style-name="P878"/>
      <text:p text:style-name="P879"><text:span text:style-name="T1027">O Presidente do Conselho Municipal dos Direitos da Criança e do Adolescente - CONSEMCA de Cachoeiro de ltapemirim, pela decisão de maioria absoluta do plenário, na reunião ordinária realizada no dia 20 de agosto de 2026 e no uso da competência que lhe confere o Inciso IX e X</text:span><text:span text:style-name="T1283">,</text:span><text:span text:style-name="T1284"> </text:span><text:span text:style-name="T1027">do Art. 12 do Regimento</text:span><text:span text:style-name="T1285"> </text:span><text:span text:style-name="T1027">Interno.</text:span></text:p>
      <text:p text:style-name="P880"/>
      <text:p text:style-name="P881"><text:span text:style-name="T1027">Considerando a</text:span><text:span text:style-name="T1036"> </text:span><text:span text:style-name="T1027">Regulamentação</text:span><text:span text:style-name="T1094"> </text:span><text:span text:style-name="T1027">da Chancela para a entidade governamental e</text:span><text:span text:style-name="T1094"> </text:span><text:span text:style-name="T1027">não governamental registrada no CONSEMCA - Conselho Municipal dos Direitos da Criança e do Adolescente a proceder á apresentação de Proposta de Plano de Trabalho para captação de recurso via DVD -</text:span><text:span text:style-name="T1034"> </text:span><text:span text:style-name="T1027">Destinação Voluntária Direcionada, conforme Resolução do</text:span><text:span text:style-name="T1085"> </text:span><text:span text:style-name="T1027">CONSEMCA </text:span><text:span text:style-name="T1006">Nº </text:span><text:span text:style-name="T1027">262, de</text:span><text:span text:style-name="T1041"> </text:span><text:span text:style-name="T1027">15 de</text:span><text:span text:style-name="T1040"> </text:span><text:span text:style-name="T1027">agosto de</text:span><text:span text:style-name="T1041"> </text:span><text:span text:style-name="T1027">2024, publicada no Diário Oficial do dia 22 de agosto de 2024</text:span><text:span text:style-name="T1283">.</text:span></text:p>
      <text:p text:style-name="P882"/>
      <text:h text:style-name="P883" text:outline-level="9"><text:span text:style-name="T1026">RESOLVE:</text:span><text:span text:style-name="T1026"/></text:h>
      <text:p text:style-name="P884"/>
      <text:p text:style-name="P885"><text:span text:style-name="T1027">Art.</text:span><text:span text:style-name="T1034"> </text:span><text:span text:style-name="T1027">1° - Aprovar</text:span><text:span text:style-name="T1034"> </text:span><text:span text:style-name="T1027">o Plano</text:span><text:span text:style-name="T1034"> </text:span><text:span text:style-name="T1027">de Trabalho</text:span><text:span text:style-name="T1034"> </text:span><text:span text:style-name="T1027">do Programa</text:span><text:span text:style-name="T1034"> </text:span><text:span text:style-name="T1027">de Promoção</text:span><text:span text:style-name="T1034"> </text:span><text:span text:style-name="T1027">e Assistência Social </text:span><text:span text:style-name="T1283">"</text:span><text:span text:style-name="T1027">Casa Verde</text:span><text:span text:style-name="T1286">"</text:span><text:span text:style-name="T1283">,</text:span><text:span text:style-name="T1287"> </text:span><text:span text:style-name="T1027">no valor de R$ 318.908,33</text:span><text:span text:style-name="T1288"> </text:span><text:span text:style-name="T1027">(trezentos</text:span><text:span text:style-name="T1289"> </text:span><text:span text:style-name="T1027">e</text:span><text:span text:style-name="T1039"> </text:span><text:span text:style-name="T1027">dezoito mil novecentos</text:span><text:span text:style-name="T1034"> </text:span><text:span text:style-name="T1027">e oito reais e trinta e três centavos) para captação de recurso via DVD/FIA - Destinação Voluntária Direcionada -</text:span><text:span text:style-name="T1034"> </text:span><text:span text:style-name="T1027">Fundo da Infância e Adolescência</text:span><text:span text:style-name="T1283">, </text:span><text:span text:style-name="T1027">que serão utilizados</text:span><text:span text:style-name="T1034"> </text:span><text:span text:style-name="T1027">para pagamento</text:span><text:span text:style-name="T1034"> </text:span><text:span text:style-name="T1027">de profissionais</text:span><text:span text:style-name="T1034"> </text:span><text:span text:style-name="T1027">da equipe</text:span><text:span text:style-name="T1034"> </text:span><text:span text:style-name="T1027">social e administrativa da oferta das atividades de formação musical.</text:span></text:p>
      <text:p text:style-name="P886"/>
      <text:p text:style-name="P887"><text:span text:style-name="T1027">Art.</text:span><text:span text:style-name="T1037"> </text:span><text:span text:style-name="T1027">2°</text:span><text:span text:style-name="T1290"> </text:span><text:span text:style-name="T1027">-</text:span><text:span text:style-name="T1048"> </text:span><text:span text:style-name="T1027">Esta resolução</text:span><text:span text:style-name="T1093"> </text:span><text:span text:style-name="T1027">entra</text:span><text:span text:style-name="T1095"> </text:span><text:span text:style-name="T1027">em</text:span><text:span text:style-name="T1036"> </text:span><text:span text:style-name="T1027">vigor</text:span><text:span text:style-name="T1093"> </text:span><text:span text:style-name="T1027">na</text:span><text:span text:style-name="T1036"> </text:span><text:span text:style-name="T1027">data</text:span><text:span text:style-name="T1039"> </text:span><text:span text:style-name="T1027">de</text:span><text:span text:style-name="T1039"> </text:span><text:span text:style-name="T1027">sua</text:span><text:span text:style-name="T1039"> </text:span><text:span text:style-name="T1036">publicação.</text:span></text:p>
      <text:p text:style-name="P888"><draw:frame draw:style-name="fr7" draw:name="Image 303" text:anchor-type="char" svg:x="3.2839in" svg:y="0.0953in" svg:width="1.4374in" svg:height="0.3118in" draw:z-index="51"><draw:image xlink:href="Pictures/1000000000000178000000580ADF24C0.jpg" xlink:type="simple" xlink:show="embed" xlink:actuate="onLoad" draw:mime-type="image/jpeg"/></draw:frame></text:p>
      <text:h text:style-name="P889" text:outline-level="9"><text:span text:style-name="T1025">MAURÍCIO</text:span><text:span text:style-name="T1291"> </text:span><text:span text:style-name="T1025">SPOLADORE </text:span><text:span text:style-name="T1026">COELHO</text:span></text:h>
      <text:p text:style-name="P890"><text:span text:style-name="T1027">Presidente</text:span><text:span text:style-name="T1292"> </text:span><text:span text:style-name="T1027">do</text:span><text:span text:style-name="T1094"> </text:span><text:span text:style-name="T1027">Conselho</text:span><text:span text:style-name="T1039"> </text:span><text:span text:style-name="T1027">Municipal</text:span><text:span text:style-name="T1037"> </text:span><text:span text:style-name="T1027">dos</text:span><text:span text:style-name="T1037"> </text:span><text:span text:style-name="T1027">Direitos</text:span><text:span text:style-name="T1293"> </text:span><text:span text:style-name="T1027">da</text:span><text:span text:style-name="T1039"> </text:span><text:span text:style-name="T1027">Criança</text:span><text:span text:style-name="T1095"> </text:span><text:span text:style-name="T1027">e</text:span><text:span text:style-name="T1015"> </text:span><text:span text:style-name="T1027">do</text:span><text:span text:style-name="T1094"> </text:span><text:span text:style-name="T1036">Adolescente</text:span></text:p>
      <text:p text:style-name="P787"/>
      <text:p text:style-name="P787"/>
      <text:p text:style-name="P891"><draw:frame draw:style-name="fr4" draw:name="Image160" text:anchor-type="char" svg:x="1.8354in" svg:y="0.1992in" svg:width="4.3161in" svg:height="0.0161in" draw:z-index="129"><draw:image xlink:href="Pictures/100000010000019E0000000106235314.png" xlink:type="simple" xlink:show="embed" xlink:actuate="onLoad" draw:mime-type="image/png"/></draw:frame></text:p>
      <text:p text:style-name="P892"/>
      <text:p text:style-name="P893"><draw:frame draw:style-name="fr2" draw:name="Image110" text:anchor-type="char" svg:x="1.8701in" svg:y="-0.0583in" svg:width="4.2744in" svg:height="0.4709in" draw:z-index="312"><draw:image xlink:href="Pictures/100000010000019A0000002D62428810.png" xlink:type="simple" xlink:show="embed" xlink:actuate="onLoad" draw:mime-type="image/png"/></draw:frame><text:span text:style-name="T1050">flS.7</text:span><text:span text:style-name="T1050"/></text:p>
      <text:p text:style-name="P894"/>
      <text:p text:style-name="P840"/>
      <text:p text:style-name="P840"/>
      <text:p text:style-name="P840"/>
      <text:p text:style-name="P840"/>
      <text:p text:style-name="P840"/>
      <text:p text:style-name="P895"/>
      <text:p text:style-name="P896"><draw:frame draw:style-name="fr10" draw:name="Image135" text:anchor-type="char" svg:x="2.9134in" svg:y="-0.2236in" svg:width="2.2862in" svg:height="0.7957in" draw:z-index="89"><draw:image xlink:href="Pictures/10000001000000DB0000004CF289C258.png" xlink:type="simple" xlink:show="embed" xlink:actuate="onLoad" draw:mime-type="image/png"/></draw:frame><text:span text:style-name="T1294">lel!l1I</text:span><text:span text:style-name="T1295"><text:tab/></text:span><text:span text:style-name="T1296">íllel@@li)</text:span></text:p>
      <text:p text:style-name="P897"><text:span text:style-name="T1297">li@</text:span><text:span text:style-name="T1298"><text:tab/></text:span><text:span text:style-name="T1297">li@</text:span></text:p>
      <text:p text:style-name="P868"/>
      <text:p text:style-name="P868"/>
      <text:p text:style-name="P869"/>
      <text:p text:style-name="P870"><text:span text:style-name="T1240">Instituído</text:span><text:span text:style-name="T1241"> </text:span><text:span text:style-name="T1299">pela<text:tab/></text:span><text:span text:style-name="T1240">n</text:span><text:span text:style-name="T1300">'</text:span><text:span text:style-name="T1240">5174</text:span><text:span text:style-name="T1301">,</text:span><text:span text:style-name="T1302"> </text:span><text:span text:style-name="T1240">de</text:span><text:span text:style-name="T1245"> </text:span><text:span text:style-name="T1299">25.05.2001</text:span><text:span text:style-name="T1303">,</text:span><text:span text:style-name="T1304"> </text:span><text:span text:style-name="T1240">alterada</text:span><text:span text:style-name="T1248"> </text:span><text:span text:style-name="T1240">pela</text:span><text:span text:style-name="T1245"> </text:span><text:span text:style-name="T1240">Lei</text:span><text:span text:style-name="T1245"> </text:span><text:span text:style-name="T1299">n'7053</text:span><text:span text:style-name="T1303">,</text:span><text:span text:style-name="T1304"> </text:span><text:span text:style-name="T1299">de</text:span><text:span text:style-name="T1305"> </text:span><text:span text:style-name="T1299">29.08.2014</text:span><text:span text:style-name="T1306"> </text:span><text:span text:style-name="T1251">Rua</text:span><text:span text:style-name="T1252"> </text:span><text:span text:style-name="T1307">Ângelo</text:span><text:span text:style-name="T1308"> </text:span><text:span text:style-name="T1309">Maria</text:span><text:span text:style-name="T1310"> </text:span><text:span text:style-name="T1309">Mignone</text:span><text:span text:style-name="T1311"> </text:span><text:span text:style-name="T1251">n'</text:span><text:span text:style-name="T1312"> </text:span><text:span text:style-name="T1251">18</text:span><text:span text:style-name="T1252"> </text:span><text:span text:style-name="T1251">-</text:span><text:span text:style-name="T1313"> </text:span><text:span text:style-name="T1251">Independência-</text:span><text:span text:style-name="T1252"> </text:span><text:span text:style-name="T1309">Cachoeiro</text:span><text:span text:style-name="T1311"> </text:span><text:span text:style-name="T1309">de</text:span><text:span text:style-name="T1314"> </text:span><text:span text:style-name="T1251">ltapemirim -</text:span><text:span text:style-name="T1257"> </text:span><text:span text:style-name="T1309">CEP:</text:span><text:span text:style-name="T1311"> </text:span><text:span text:style-name="T1251">29306-420</text:span></text:p>
      <text:p text:style-name="P871"><text:span text:style-name="T1240">Tel:</text:span><text:span text:style-name="T1241"> </text:span><text:span text:style-name="T1300">(28)</text:span><text:span text:style-name="T1307"> </text:span><text:span text:style-name="T1300">31991979-</text:span><text:span text:style-name="T1315">4734</text:span></text:p>
      <text:p text:style-name="P872"/>
      <text:p text:style-name="P873"><text:span text:style-name="T1006">CONSELHO MUNICIPAL</text:span><text:span text:style-name="T1263"> </text:span><text:span text:style-name="T1006">DOS</text:span><text:span text:style-name="T1088"> </text:span><text:span text:style-name="T1006">DIREITOS</text:span><text:span text:style-name="T1264"> </text:span><text:span text:style-name="T1006">DA CRIANÇA</text:span><text:span text:style-name="T1265"> </text:span><text:span text:style-name="T1006">E</text:span><text:span text:style-name="T1009"> </text:span><text:span text:style-name="T1006">DO</text:span><text:span text:style-name="T1088"> </text:span><text:span text:style-name="T1006">ADOLESCENTE</text:span><text:span text:style-name="T1266"> </text:span><text:span text:style-name="T1015">-</text:span></text:p>
      <text:p text:style-name="P874"><text:span text:style-name="T1016">CONSEMCA</text:span><text:span text:style-name="T1016"/></text:p>
      <text:p text:style-name="P875"/>
      <text:h text:style-name="Heading_20_6" text:outline-level="7"><text:span text:style-name="T1267">RESOLUÇÃO</text:span><text:span text:style-name="T1268"> </text:span><text:span text:style-name="T1267">Nº</text:span><text:span text:style-name="T1269"> </text:span><text:span text:style-name="T1267">321,</text:span><text:span text:style-name="T1270"> </text:span><text:span text:style-name="T1267">de</text:span><text:span text:style-name="T1271"> </text:span><text:span text:style-name="T1267">20</text:span><text:span text:style-name="T1272"> </text:span><text:span text:style-name="T1267">de</text:span><text:span text:style-name="T1273"> </text:span><text:span text:style-name="T1267">agosto</text:span><text:span text:style-name="T1274"> </text:span><text:span text:style-name="T1267">de</text:span><text:span text:style-name="T1275"> </text:span><text:span text:style-name="T1276">2026</text:span></text:h>
      <text:p text:style-name="P876"/>
      <text:p text:style-name="P877"><text:span text:style-name="T1277">APROVA O PLANO DE TRABALHO DO PROGRAMA DE PROMOÇÃO </text:span><text:span text:style-name="T1278">E </text:span><text:span text:style-name="T1277">ASSISTÊNCIA SOCIAL </text:span><text:span text:style-name="T1316">"CASA </text:span><text:span text:style-name="T1277">VERDE" PARA CAPTAÇÃO DE RECURSO VIA DVD </text:span><text:span text:style-name="T1280">-</text:span><text:span text:style-name="T1281"> </text:span><text:span text:style-name="T1277">DESTINAÇÃO VOLUNTÁRIA </text:span><text:span text:style-name="T1282">DIRECIONADA.</text:span></text:p>
      <text:p text:style-name="P878"/>
      <text:p text:style-name="P879"><text:span text:style-name="T1027">O Presidente do Conselho Municipal dos Direitos da Criança e do Adolescente - CONSEMCA de Cachoeiro de ltapemirim, pela decisão de maioria absoluta do plenário, na reunião ordinária realizada no dia 20 de agosto de 2026 e no uso da competência que lhe confere o Inciso </text:span><text:span text:style-name="T1277">IX </text:span><text:span text:style-name="T1027">e X, do Art. 12 do Regimento Interno.</text:span></text:p>
      <text:p text:style-name="P880"/>
      <text:p text:style-name="P898"><text:span text:style-name="T1027">Considerando a</text:span><text:span text:style-name="T1036"> </text:span><text:span text:style-name="T1027">Regulamentação</text:span><text:span text:style-name="T1094"> </text:span><text:span text:style-name="T1027">da Chancela para a entidade governamental e</text:span><text:span text:style-name="T1094"> </text:span><text:span text:style-name="T1027">não governamental registrada no CONSEMCA - Conselho Municipal dos Direitos da Criança e do Adolescente a proceder á apresentação de Proposta de Plano de Trabalho para captação de recurso via DVD -</text:span><text:span text:style-name="T1034"> </text:span><text:span text:style-name="T1027">Destinação Voluntária Direcionada, conforme Resolução do</text:span><text:span text:style-name="T1085"> </text:span><text:span text:style-name="T1027">CONSEMCA </text:span><text:span text:style-name="T1006">Nº </text:span><text:span text:style-name="T1027">262, de</text:span><text:span text:style-name="T1041"> </text:span><text:span text:style-name="T1027">15 de</text:span><text:span text:style-name="T1040"> </text:span><text:span text:style-name="T1027">agosto de</text:span><text:span text:style-name="T1041"> </text:span><text:span text:style-name="T1027">2024, publicada no Diário Oficial do dia 22 de agosto de 2024</text:span><text:span text:style-name="T1317">.</text:span></text:p>
      <text:p text:style-name="P899"/>
      <text:h text:style-name="P900" text:outline-level="9"><text:span text:style-name="T1026">RESOLVE:</text:span><text:span text:style-name="T1026"/></text:h>
      <text:p text:style-name="P884"/>
      <text:p text:style-name="P901"><text:span text:style-name="T1027">Art.</text:span><text:span text:style-name="T1034"> </text:span><text:span text:style-name="T1027">1° - Aprovar</text:span><text:span text:style-name="T1034"> </text:span><text:span text:style-name="T1027">o Plano</text:span><text:span text:style-name="T1034"> </text:span><text:span text:style-name="T1027">de Trabalho</text:span><text:span text:style-name="T1034"> </text:span><text:span text:style-name="T1027">do Programa</text:span><text:span text:style-name="T1034"> </text:span><text:span text:style-name="T1027">de Promoção</text:span><text:span text:style-name="T1034"> </text:span><text:span text:style-name="T1027">e Assistência Social </text:span><text:span text:style-name="T1317">"</text:span><text:span text:style-name="T1027">Casa Verde", no valor de R$ 450.000</text:span><text:span text:style-name="T1317">,</text:span><text:span text:style-name="T1027">00 (quatrocentos e</text:span><text:span text:style-name="T1040"> </text:span><text:span text:style-name="T1027">cinqüenta mil reais) para captação de recurso via DVD/FIA -</text:span><text:span text:style-name="T1318"> </text:span><text:span text:style-name="T1027">Destinação Voluntária Direcionada -</text:span><text:span text:style-name="T1034"> </text:span><text:span text:style-name="T1027">Fundo da Infância e</text:span><text:span text:style-name="T1042"> </text:span><text:span text:style-name="T1027">Adolescência, que serão utilizados para pagamento de</text:span><text:span text:style-name="T1036"> </text:span><text:span text:style-name="T1027">profissionais da equipe educacional da oferta das atividades de formação musical.</text:span></text:p>
      <text:p text:style-name="P886"/>
      <text:p text:style-name="P887"><text:span text:style-name="T1027">Art.</text:span><text:span text:style-name="T1037"> </text:span><text:span text:style-name="T1027">2°</text:span><text:span text:style-name="T1290"> </text:span><text:span text:style-name="T1027">-</text:span><text:span text:style-name="T1048"> </text:span><text:span text:style-name="T1027">Esta resolução</text:span><text:span text:style-name="T1093"> </text:span><text:span text:style-name="T1027">entra</text:span><text:span text:style-name="T1095"> </text:span><text:span text:style-name="T1027">em</text:span><text:span text:style-name="T1036"> </text:span><text:span text:style-name="T1027">vigor</text:span><text:span text:style-name="T1093"> </text:span><text:span text:style-name="T1027">na</text:span><text:span text:style-name="T1036"> </text:span><text:span text:style-name="T1027">data</text:span><text:span text:style-name="T1039"> </text:span><text:span text:style-name="T1027">de</text:span><text:span text:style-name="T1039"> </text:span><text:span text:style-name="T1027">sua</text:span><text:span text:style-name="T1039"> </text:span><text:span text:style-name="T1036">publicação.</text:span></text:p>
      <text:p text:style-name="P902"><draw:frame draw:style-name="fr7" draw:name="Image 321" text:anchor-type="char" svg:x="3.3102in" svg:y="0.0752in" svg:width="1.4339in" svg:height="0.3118in" draw:z-index="58"><draw:image xlink:href="Pictures/100000000000017800000058D3A2ABF4.jpg" xlink:type="simple" xlink:show="embed" xlink:actuate="onLoad" draw:mime-type="image/jpeg"/></draw:frame></text:p>
      <text:h text:style-name="P903" text:outline-level="9"><text:span text:style-name="T1025">MAURÍCIO</text:span><text:span text:style-name="T1291"> </text:span><text:span text:style-name="T1025">SPOLADORE </text:span><text:span text:style-name="T1026">COELHO</text:span></text:h>
      <text:p text:style-name="P890"><text:span text:style-name="T1027">Presidente</text:span><text:span text:style-name="T1292"> </text:span><text:span text:style-name="T1027">do</text:span><text:span text:style-name="T1094"> </text:span><text:span text:style-name="T1027">Conselho</text:span><text:span text:style-name="T1039"> </text:span><text:span text:style-name="T1027">Municipal</text:span><text:span text:style-name="T1037"> </text:span><text:span text:style-name="T1027">dos</text:span><text:span text:style-name="T1037"> </text:span><text:span text:style-name="T1027">Direitos</text:span><text:span text:style-name="T1293"> </text:span><text:span text:style-name="T1027">da</text:span><text:span text:style-name="T1039"> </text:span><text:span text:style-name="T1027">Criança</text:span><text:span text:style-name="T1095"> </text:span><text:span text:style-name="T1027">e</text:span><text:span text:style-name="T1015"> </text:span><text:span text:style-name="T1027">do</text:span><text:span text:style-name="T1094"> </text:span><text:span text:style-name="T1036">Adolescente</text:span></text:p>
      <text:p text:style-name="P787"/>
      <text:p text:style-name="P787"/>
      <text:p text:style-name="P904"><draw:frame draw:style-name="fr4" draw:name="Image178" text:anchor-type="char" svg:x="1.8354in" svg:y="0.3362in" svg:width="4.3161in" svg:height="0.0161in" draw:z-index="6"><draw:image xlink:href="Pictures/100000010000019E0000000106235314.png" xlink:type="simple" xlink:show="embed" xlink:actuate="onLoad" draw:mime-type="image/png"/></draw:frame></text:p>
      <text:p text:style-name="P892"/>
      <text:p text:style-name="P905"><draw:frame draw:style-name="fr2" draw:name="Image108" text:anchor-type="char" svg:x="1.8701in" svg:y="-0.0583in" svg:width="4.2744in" svg:height="0.4709in" draw:z-index="311"><draw:image xlink:href="Pictures/100000010000019A0000002D62428810.png" xlink:type="simple" xlink:show="embed" xlink:actuate="onLoad" draw:mime-type="image/png"/></draw:frame><text:span text:style-name="T1050">flS.8</text:span><text:span text:style-name="T1050"/></text:p>
      <text:p text:style-name="P906"/>
      <text:p text:style-name="P907"/>
      <text:p text:style-name="P908"><draw:frame draw:style-name="fr9" draw:name="Image8" text:anchor-type="as-char" svg:width="2.3083in" svg:height="0.7299in" draw:z-index="491"><draw:image xlink:href="Pictures/10000001000000DD00000046873392AE.png" xlink:type="simple" xlink:show="embed" xlink:actuate="onLoad" draw:mime-type="image/png"/></draw:frame></text:p>
      <text:p text:style-name="P909"><text:span text:style-name="T987">Instituído </text:span><text:span text:style-name="T1319">pela </text:span><text:span text:style-name="T987">Lei</text:span><text:span text:style-name="T1002"> </text:span><text:span text:style-name="T1319">Municipal </text:span><text:span text:style-name="T987">n</text:span><text:span text:style-name="T1320">'</text:span><text:span text:style-name="T987">5174</text:span><text:span text:style-name="T1321">,</text:span><text:span text:style-name="T1322"> </text:span><text:span text:style-name="T987">de 25</text:span><text:span text:style-name="T1320">.0</text:span><text:span text:style-name="T987">5</text:span><text:span text:style-name="T1320">.200</text:span><text:span text:style-name="T987">1</text:span><text:span text:style-name="T1321">,</text:span><text:span text:style-name="T1322"> </text:span><text:span text:style-name="T987">alterada</text:span><text:span text:style-name="T1323"> </text:span><text:span text:style-name="T1319">pela </text:span><text:span text:style-name="T987">Lei n</text:span><text:span text:style-name="T1320">'70</text:span><text:span text:style-name="T987">53</text:span><text:span text:style-name="T1321">,</text:span><text:span text:style-name="T1322"> </text:span><text:span text:style-name="T987">de 29</text:span><text:span text:style-name="T1320">.08.20</text:span><text:span text:style-name="T987">14</text:span><text:span text:style-name="T1324"> </text:span><text:span text:style-name="T987">Rua</text:span><text:span text:style-name="T988"> </text:span><text:span text:style-name="T1319">Ângelo </text:span><text:span text:style-name="T987">Maria</text:span><text:span text:style-name="T1000"> </text:span><text:span text:style-name="T1319">Mignone</text:span><text:span text:style-name="T1325"> </text:span><text:span text:style-name="T987">n</text:span><text:span text:style-name="T1320">º </text:span><text:span text:style-name="T987">18</text:span><text:span text:style-name="T988"> </text:span><text:span text:style-name="T987">-</text:span><text:span text:style-name="T1326"> </text:span><text:span text:style-name="T987">Independência -</text:span><text:span text:style-name="T1326"> </text:span><text:span text:style-name="T987">Cachoeiro de</text:span><text:span text:style-name="T996"> </text:span><text:span text:style-name="T987">ltapemirim</text:span><text:span text:style-name="T1002"> </text:span><text:span text:style-name="T987">-</text:span><text:span text:style-name="T1326"> </text:span><text:span text:style-name="T987">CEP</text:span><text:span text:style-name="T997">:</text:span><text:span text:style-name="T1327"> </text:span><text:span text:style-name="T1319">29306-420</text:span></text:p>
      <text:p text:style-name="P910"><text:span text:style-name="T1051">Tel:</text:span><text:span text:style-name="T1328"> </text:span><text:span text:style-name="T1329">(28)</text:span><text:span text:style-name="T1330"> </text:span><text:span text:style-name="T1331">3199</text:span><text:span text:style-name="T1332"> </text:span><text:span text:style-name="T1051">1979</text:span><text:span text:style-name="T1333"> </text:span><text:span text:style-name="T1051">-</text:span><text:span text:style-name="T1334">4734</text:span></text:p>
      <text:h text:style-name="P911" text:outline-level="9"><text:span text:style-name="T1025">CONSELHO</text:span><text:span text:style-name="T1335"> </text:span><text:span text:style-name="T1025">MUNICIPAL</text:span><text:span text:style-name="T1336"> </text:span><text:span text:style-name="T1025">DOS</text:span><text:span text:style-name="T1337"> </text:span><text:span text:style-name="T1025">DIREITOS</text:span><text:span text:style-name="T1338"> </text:span><text:span text:style-name="T1025">DA</text:span><text:span text:style-name="T1338"> </text:span><text:span text:style-name="T1025">CRIANÇA</text:span><text:span text:style-name="T1339"> </text:span><text:span text:style-name="T1025">E</text:span><text:span text:style-name="T1340"> </text:span><text:span text:style-name="T1025">DO</text:span><text:span text:style-name="T1338"> </text:span><text:span text:style-name="T1025">ADOLESCENTE</text:span><text:span text:style-name="T1336"> </text:span><text:span text:style-name="T1080">-</text:span></text:h>
      <text:p text:style-name="P912"><text:span text:style-name="T1016">CONSEMCA</text:span><text:span text:style-name="T1016"/></text:p>
      <text:p text:style-name="P913"/>
      <text:p text:style-name="P914"><text:span text:style-name="T1341">RESOLUÇÃO</text:span><text:span text:style-name="T1342"> </text:span><text:span text:style-name="T1341">Nº</text:span><text:span text:style-name="T1343"> </text:span><text:span text:style-name="T1341">322,</text:span><text:span text:style-name="T1344"> </text:span><text:span text:style-name="T1341">de</text:span><text:span text:style-name="T1345"> </text:span><text:span text:style-name="T1341">20</text:span><text:span text:style-name="T1346"> </text:span><text:span text:style-name="T1341">de</text:span><text:span text:style-name="T1345"> </text:span><text:span text:style-name="T1341">agosto</text:span><text:span text:style-name="T1347"> </text:span><text:span text:style-name="T1341">de</text:span><text:span text:style-name="T1348"> </text:span><text:span text:style-name="T1349">2026</text:span></text:p>
      <text:p text:style-name="P915"/>
      <text:p text:style-name="P916"><text:span text:style-name="T1277">APROVA O PLANO DE TRABALHO DO PROGRAMA DE PROMOÇÃO E ASSISTÊNCIA SOCIAL "CASA VERDE" PARA CAPTAÇÃO DE RECURSO VIA DVD </text:span><text:span text:style-name="T1280">- </text:span><text:span text:style-name="T1277">DESTINAÇÃO VOLUNTÁRIA </text:span><text:span text:style-name="T1282">DIRECIONADA.</text:span></text:p>
      <text:p text:style-name="P917"/>
      <text:p text:style-name="P918"><text:span text:style-name="T1027">O Presidente do Conselho Municipal dos Direitos da Criança e do Adolescente - CONSEMCA de Cachoeiro de ltapemirim</text:span><text:span text:style-name="T1350">, </text:span><text:span text:style-name="T1027">pela decisão de maioria absoluta do plenário</text:span><text:span text:style-name="T1317">, </text:span><text:span text:style-name="T1027">na reunião ordinária realizada no dia 20 de agosto de 2026 e no uso da competência</text:span><text:span text:style-name="T1034"> </text:span><text:span text:style-name="T1027">que lhe confere</text:span><text:span text:style-name="T1351"> </text:span><text:span text:style-name="T1027">o Inciso </text:span><text:span text:style-name="T1352">IX </text:span><text:span text:style-name="T1027">e X</text:span><text:span text:style-name="T1350">,</text:span><text:span text:style-name="T1353"> </text:span><text:span text:style-name="T1027">do Art</text:span><text:span text:style-name="T1317">. </text:span><text:span text:style-name="T1027">12 do Regimento</text:span><text:span text:style-name="T1351"> </text:span><text:span text:style-name="T1027">Interno</text:span><text:span text:style-name="T1317">.</text:span></text:p>
      <text:p text:style-name="P919"/>
      <text:p text:style-name="P920"><text:span text:style-name="T1027">Considerando a Regulamentação da Chancela para a entidade governamental e não governamental registrada no CONSEMCA - Conselho Municipal dos Direitos da Criança e do Adolescente a proceder à apresentação de Proposta de Plano de Trabalho para captação de recurso via DVD -</text:span><text:span text:style-name="T1034"> </text:span><text:span text:style-name="T1027">Destinação Voluntária Direcionada</text:span><text:span text:style-name="T1350">, </text:span><text:span text:style-name="T1027">conforme Resolução do CONSEMCA</text:span><text:span text:style-name="T1033"> </text:span><text:span text:style-name="T1006">Nº </text:span><text:span text:style-name="T1027">262</text:span><text:span text:style-name="T1317">,</text:span><text:span text:style-name="T1354"> </text:span><text:span text:style-name="T1027">de 15 de agosto de</text:span><text:span text:style-name="T1040"> </text:span><text:span text:style-name="T1027">2024</text:span><text:span text:style-name="T1350">,</text:span><text:span text:style-name="T1355"> </text:span><text:span text:style-name="T1027">publicada no Diário Oficial do dia 22 de agosto de 2024</text:span><text:span text:style-name="T1350">.</text:span></text:p>
      <text:p text:style-name="P921"/>
      <text:h text:style-name="P922" text:outline-level="9"><text:span text:style-name="T1026">RESOLVE:</text:span><text:span text:style-name="T1026"/></text:h>
      <text:p text:style-name="P923"/>
      <text:p text:style-name="P924"><text:span text:style-name="T1027">Art.</text:span><text:span text:style-name="T1034"> </text:span><text:span text:style-name="T1027">1° -</text:span><text:span text:style-name="T1034"> </text:span><text:span text:style-name="T1027">Aprovar</text:span><text:span text:style-name="T1034"> </text:span><text:span text:style-name="T1027">o</text:span><text:span text:style-name="T1356"> </text:span><text:span text:style-name="T1027">Plano</text:span><text:span text:style-name="T1034"> </text:span><text:span text:style-name="T1027">de</text:span><text:span text:style-name="T1034"> </text:span><text:span text:style-name="T1027">Trabalho</text:span><text:span text:style-name="T1034"> </text:span><text:span text:style-name="T1027">do Programa</text:span><text:span text:style-name="T1034"> </text:span><text:span text:style-name="T1027">de</text:span><text:span text:style-name="T1318"> </text:span><text:span text:style-name="T1027">Promoção</text:span><text:span text:style-name="T1034"> </text:span><text:span text:style-name="T1027">e</text:span><text:span text:style-name="T1357"> </text:span><text:span text:style-name="T1027">Assistência Social </text:span><text:span text:style-name="T1317">"</text:span><text:span text:style-name="T1027">Casa Verde</text:span><text:span text:style-name="T1350">", </text:span><text:span text:style-name="T1027">no valor de R$ 402</text:span><text:span text:style-name="T1031">.</text:span><text:span text:style-name="T1027">000</text:span><text:span text:style-name="T1350">,</text:span><text:span text:style-name="T1027">00 (quatrocentos e dois mil reais) para captação de </text:span><text:span text:style-name="T1352">recurso </text:span><text:span text:style-name="T1027">via DVD/FIA -</text:span><text:span text:style-name="T1034"> </text:span><text:span text:style-name="T1027">Destinação Voluntária Direcionada -</text:span><text:span text:style-name="T1034"> </text:span><text:span text:style-name="T1027">Fundo da Infância e Adolescência</text:span><text:span text:style-name="T1350">, </text:span><text:span text:style-name="T1027">que serão utilizados para pagamento de profissionais da equipe cultural da oferta das atividades de formação musical.</text:span></text:p>
      <text:p text:style-name="P925"/>
      <text:p text:style-name="P926"><text:span text:style-name="T1027">Art.</text:span><text:span text:style-name="T1293"> </text:span><text:span text:style-name="T1027">2°</text:span><text:span text:style-name="T1358"> </text:span><text:span text:style-name="T1027">-</text:span><text:span text:style-name="T1039"> </text:span><text:span text:style-name="T1027">Esta</text:span><text:span text:style-name="T1359"> </text:span><text:span text:style-name="T1027">resolução</text:span><text:span text:style-name="T1360"> </text:span><text:span text:style-name="T1027">entra</text:span><text:span text:style-name="T1293"> </text:span><text:span text:style-name="T1027">em</text:span><text:span text:style-name="T1037"> </text:span><text:span text:style-name="T1027">vigor</text:span><text:span text:style-name="T1361"> </text:span><text:span text:style-name="T1027">na data</text:span><text:span text:style-name="T1360"> </text:span><text:span text:style-name="T1027">de</text:span><text:span text:style-name="T1095"> </text:span><text:span text:style-name="T1027">sua</text:span><text:span text:style-name="T1093"> </text:span><text:span text:style-name="T1036">publicação.</text:span></text:p>
      <text:p text:style-name="P927"><draw:frame draw:style-name="fr7" draw:name="Image 331" text:anchor-type="char" svg:x="3.328in" svg:y="0.061in" svg:width="1.4382in" svg:height="0.3118in" draw:z-index="52"><draw:image xlink:href="Pictures/100000000000017800000058D7C03F04.jpg" xlink:type="simple" xlink:show="embed" xlink:actuate="onLoad" draw:mime-type="image/jpeg"/></draw:frame></text:p>
      <text:h text:style-name="P928" text:outline-level="9"><text:span text:style-name="T1025">MAURÍCIO</text:span><text:span text:style-name="T1362"> </text:span><text:span text:style-name="T1025">SPOLADORE</text:span><text:span text:style-name="T1363"> </text:span><text:span text:style-name="T1026">COELHO</text:span></text:h>
      <text:p text:style-name="P929"><draw:frame draw:style-name="fr2" draw:name="Image107" text:anchor-type="char" svg:x="1.8429in" svg:y="0.8591in" svg:width="4.3146in" svg:height="0.4744in" draw:z-index="310"><draw:image xlink:href="Pictures/100000010000019E0000002D461B7F7C.png" xlink:type="simple" xlink:show="embed" xlink:actuate="onLoad" draw:mime-type="image/png"/></draw:frame><text:span text:style-name="T1027">Presidente</text:span><text:span text:style-name="T1364"> </text:span><text:span text:style-name="T1027">do</text:span><text:span text:style-name="T1095"> </text:span><text:span text:style-name="T1027">Conselho</text:span><text:span text:style-name="T1361"> </text:span><text:span text:style-name="T1027">Municipal</text:span><text:span text:style-name="T1360"> </text:span><text:span text:style-name="T1027">dos</text:span><text:span text:style-name="T1293"> </text:span><text:span text:style-name="T1027">Direitos</text:span><text:span text:style-name="T1095"> </text:span><text:span text:style-name="T1027">da</text:span><text:span text:style-name="T1095"> </text:span><text:span text:style-name="T1027">Criança</text:span><text:span text:style-name="T1360"> </text:span><text:span text:style-name="T1027">e</text:span><text:span text:style-name="T1048"> </text:span><text:span text:style-name="T1027">do</text:span><text:span text:style-name="T1041"> </text:span><text:span text:style-name="T1036">Adolescente</text:span></text:p>
      <text:p text:style-name="P787"/>
      <text:p text:style-name="P787"/>
      <text:p text:style-name="P787"/>
      <text:p text:style-name="P930"><draw:frame draw:style-name="fr4" draw:name="Image161" text:anchor-type="char" svg:x="1.8126in" svg:y="0.1827in" svg:width="4.3583in" svg:height="0.0161in" draw:z-index="131"><draw:image xlink:href="Pictures/10000001000001A20000000115B891B5.png" xlink:type="simple" xlink:show="embed" xlink:actuate="onLoad" draw:mime-type="image/png"/></draw:frame></text:p>
      <text:p text:style-name="P931"><text:span text:style-name="T1365">fl$.</text:span><text:span text:style-name="T1366"> </text:span><text:span text:style-name="T1367">g</text:span></text:p>
      <text:p text:style-name="P932"/>
      <text:p text:style-name="P933"/>
      <text:p text:style-name="P934"><draw:frame draw:style-name="fr3" draw:name="Image 338" text:anchor-type="as-char" svg:width="2.2161in" svg:height="0.6402in" draw:z-index="492"><draw:image xlink:href="Pictures/10000001000001AC0000007B0A0CBE10.png" xlink:type="simple" xlink:show="embed" xlink:actuate="onLoad" draw:mime-type="image/png"/></draw:frame></text:p>
      <text:p text:style-name="P935"><text:span text:style-name="T1051">Instituído </text:span><text:span text:style-name="T1368">pela </text:span><text:span text:style-name="T1051">Lei</text:span><text:span text:style-name="T1369"> </text:span><text:span text:style-name="T1051">Municipal n</text:span><text:span text:style-name="T1370">º</text:span><text:span text:style-name="T1368">5</text:span><text:span text:style-name="T1051">1</text:span><text:span text:style-name="T1368">7</text:span><text:span text:style-name="T1051">4</text:span><text:span text:style-name="T1370">,</text:span><text:span text:style-name="T1371"> </text:span><text:span text:style-name="T1368">de</text:span><text:span text:style-name="T1372"> </text:span><text:span text:style-name="T1368">25.05.2001,</text:span><text:span text:style-name="T1373"> </text:span><text:span text:style-name="T1051">alterada</text:span><text:span text:style-name="T1060"> </text:span><text:span text:style-name="T1368">pela </text:span><text:span text:style-name="T1051">Lei n</text:span><text:span text:style-name="T1370">°</text:span><text:span text:style-name="T1368">705</text:span><text:span text:style-name="T1051">3</text:span><text:span text:style-name="T1370">,</text:span><text:span text:style-name="T1371"> </text:span><text:span text:style-name="T1051">de</text:span><text:span text:style-name="T1374"> </text:span><text:span text:style-name="T1051">29.08.2014</text:span><text:span text:style-name="T1068"> </text:span><text:span text:style-name="T1051">Joubert </text:span><text:span text:style-name="T1368">Alves </text:span><text:span text:style-name="T1051">Ayub nº</text:span><text:span text:style-name="T1374"> </text:span><text:span text:style-name="T1051">4</text:span><text:span text:style-name="T1368">8</text:span><text:span text:style-name="T1370">/</text:span><text:span text:style-name="T1051">5</text:span><text:span text:style-name="T1368">0 </text:span><text:span text:style-name="T1051">-</text:span><text:span text:style-name="T1375"> </text:span><text:span text:style-name="T1051">Ilha da Luz</text:span><text:span text:style-name="T1375"> </text:span><text:span text:style-name="T1051">-</text:span><text:span text:style-name="T1068"> </text:span><text:span text:style-name="T1051">Cachoeiro </text:span><text:span text:style-name="T1368">de </text:span><text:span text:style-name="T1051">ltapemirim -</text:span><text:span text:style-name="T1068"> </text:span><text:span text:style-name="T1051">CEP</text:span><text:span text:style-name="T1376">: </text:span><text:span text:style-name="T1368">29309-803</text:span></text:p>
      <text:p text:style-name="P936"><text:span text:style-name="T1051">T</text:span><text:span text:style-name="T1368">e</text:span><text:span text:style-name="T1051">l</text:span><text:span text:style-name="T1370">:</text:span><text:span text:style-name="T1377"> </text:span><text:span text:style-name="T1368">(28)</text:span><text:span text:style-name="T1378"> </text:span><text:span text:style-name="T1368">3511</text:span><text:span text:style-name="T1378"> </text:span><text:span text:style-name="T1334">2219</text:span></text:p>
      <text:p text:style-name="P937"/>
      <text:p text:style-name="P938"/>
      <text:p text:style-name="P939"><text:span text:style-name="T1120">CONSELHO</text:span><text:span text:style-name="T1134"> </text:span><text:span text:style-name="T1120">MUNICIPAL</text:span><text:span text:style-name="T1135"> </text:span><text:span text:style-name="T1120">DOS</text:span><text:span text:style-name="T1379"> </text:span><text:span text:style-name="T1120">DIREITOS</text:span><text:span text:style-name="T1134"> </text:span><text:span text:style-name="T1120">DA</text:span><text:span text:style-name="T1380"> </text:span><text:span text:style-name="T1120">CRIANÇA</text:span><text:span text:style-name="T1135"> </text:span><text:span text:style-name="T1120">E</text:span><text:span text:style-name="T1379"> </text:span><text:span text:style-name="T1120">DO</text:span><text:span text:style-name="T1380"> </text:span><text:span text:style-name="T1120">ADOLESCENTE</text:span><text:span text:style-name="T1135"> </text:span><text:span text:style-name="T1127">-</text:span></text:p>
      <text:p text:style-name="P819"><text:span text:style-name="T1282">CONSEMCA</text:span><text:span text:style-name="T1282"/></text:p>
      <text:p text:style-name="P940"/>
      <text:h text:style-name="P941" text:outline-level="7"><text:span text:style-name="T1017">RESOLUÇÃO</text:span><text:span text:style-name="T1132"> </text:span><text:span text:style-name="T1381">Nº</text:span><text:span text:style-name="T1382"> </text:span><text:span text:style-name="T1017">323,</text:span><text:span text:style-name="T1077"> </text:span><text:span text:style-name="T1017">de 20</text:span><text:span text:style-name="T1383"> </text:span><text:span text:style-name="T1017">de</text:span><text:span text:style-name="T1019"> </text:span><text:span text:style-name="T1017">agosto</text:span><text:span text:style-name="T1077"> </text:span><text:span text:style-name="T1017">de</text:span><text:span text:style-name="T1021"> </text:span><text:span text:style-name="T1024">2026</text:span></text:h>
      <text:p text:style-name="P942"/>
      <text:p text:style-name="P943"><text:span text:style-name="T1136">MANTEM A MESA DIRETORA, ALTERA MEMBROS E </text:span><text:span text:style-name="T1120">INCLUI COORDENADORES NAS COMISSÕES TEMÁTICAS DO CONSELHO MUNICIPAL DOS DIREITOS DA CRIANÇA </text:span><text:span text:style-name="T1136">E </text:span><text:span text:style-name="T1120">DO ADOLESCENTE </text:span><text:span text:style-name="T1136">- </text:span><text:span text:style-name="T1128">CONSEMCA</text:span></text:p>
      <text:p text:style-name="P944"/>
      <text:p text:style-name="P945"><text:span text:style-name="T1137">A Presidente do Conselho Municipal dos Direitos da Criança e do Adolescente - CONSEMCA de Cachoeiro de ltapemirim, pela decisão de maioria absoluta do plenário</text:span><text:span text:style-name="T1384">,</text:span><text:span text:style-name="T1385"> </text:span><text:span text:style-name="T1137">na reunião extraordinária realizada</text:span><text:span text:style-name="T1386"> </text:span><text:span text:style-name="T1137">no dia 20 de agosto de 2026 e no uso da competência que lhe confere o</text:span><text:span text:style-name="T1160"> </text:span><text:span text:style-name="T1137">Inciso </text:span><text:span text:style-name="T1387">IX </text:span><text:span text:style-name="T1137">e X, do</text:span><text:span text:style-name="T1146"> </text:span><text:span text:style-name="T1137">Art. 12 do Regimento Interno</text:span><text:span text:style-name="T1384">.</text:span></text:p>
      <text:p text:style-name="P946"/>
      <text:p text:style-name="P947"><text:span text:style-name="T1137">Considerando a Lei Municipal nº 7.053</text:span><text:span text:style-name="T1388">, </text:span><text:span text:style-name="T1137">de 27 de agosto de 2014 e o Decreto Municipal nº 36</text:span><text:span text:style-name="T1384">.</text:span><text:span text:style-name="T1137">799</text:span><text:span text:style-name="T1384">,</text:span><text:span text:style-name="T1389"> </text:span><text:span text:style-name="T1137">de 26 de fevereiro de 2026</text:span><text:span text:style-name="T1384">.</text:span></text:p>
      <text:p text:style-name="P672"/>
      <text:p text:style-name="P948"><text:span text:style-name="T1137">Considerando ainda que a Resolução </text:span><text:span text:style-name="T1141">Nº </text:span><text:span text:style-name="T1137">303</text:span><text:span text:style-name="T1384">, </text:span><text:span text:style-name="T1137">de 26 de fevereiro de 2026 terá validade até a publicação desta.</text:span></text:p>
      <text:p text:style-name="Text_20_body"/>
      <text:p text:style-name="P949"/>
      <text:p text:style-name="P950"><text:span text:style-name="T1128">RESOLVE:</text:span><text:span text:style-name="T1128"/></text:p>
      <text:p text:style-name="P824"/>
      <text:p text:style-name="P951"/>
      <text:p text:style-name="P952"><text:span text:style-name="T1137">Art</text:span><text:span text:style-name="T1384">. </text:span><text:span text:style-name="T1137">1° - Manter a Mesa Diretora</text:span><text:span text:style-name="T1384">, </text:span><text:span text:style-name="T1137">alterar Membros e incluir Coordenadores nas Comissões Temáticas do Conselho Municipal dos Direitos da Criança e do Adolescente -</text:span><text:span text:style-name="T1147"> </text:span><text:span text:style-name="T1137">CONSEMCA para o</text:span><text:span text:style-name="T1144"> </text:span><text:span text:style-name="T1137">mandato fevereiro de 2026 a fevereiro de 2028</text:span><text:span text:style-name="T1384">, </text:span><text:span text:style-name="T1137">como se segue:</text:span></text:p>
      <text:p text:style-name="P953"/>
      <text:p text:style-name="P954"><text:span text:style-name="T1137">§ 1°</text:span><text:span text:style-name="T1390"> </text:span><text:span text:style-name="T1137">-</text:span><text:span text:style-name="T1146"> </text:span><text:span text:style-name="T1137">Mesa</text:span><text:span text:style-name="T1391"> </text:span><text:span text:style-name="T1144">Diretora</text:span><text:span text:style-name="T1392">.</text:span></text:p>
      <text:p text:style-name="P562"/>
      <text:p text:style-name="P955"><text:span text:style-name="T1393">1</text:span><text:span text:style-name="T1394"> </text:span><text:span text:style-name="T1393">-</text:span><text:span text:style-name="T1395"> </text:span><text:span text:style-name="T1396">Presidente</text:span><text:span text:style-name="T1397">:</text:span><text:span text:style-name="T1398"> </text:span><text:span text:style-name="T1396">Maurício</text:span><text:span text:style-name="T1399"> </text:span><text:span text:style-name="T1396">Spoladore</text:span><text:span text:style-name="T1399"> </text:span><text:span text:style-name="T1400">Coelho</text:span></text:p>
      <text:p text:style-name="P956"><text:span text:style-name="T1401">li</text:span><text:span text:style-name="T1402"> </text:span><text:span text:style-name="T1401">-</text:span><text:span text:style-name="T1403"> </text:span><text:span text:style-name="T1137">Vice-Presidente</text:span><text:span text:style-name="T1384">:</text:span><text:span text:style-name="T1404"> </text:span><text:span text:style-name="T1137">Maria</text:span><text:span text:style-name="T1139"> </text:span><text:span text:style-name="T1137">Antonia</text:span><text:span text:style-name="T1145"> </text:span><text:span text:style-name="T1137">dos</text:span><text:span text:style-name="T1164"> </text:span><text:span text:style-name="T1137">Santos</text:span><text:span text:style-name="T1164"> </text:span><text:span text:style-name="T1137">Passamai Ili -</text:span><text:span text:style-name="T1147"> </text:span><text:span text:style-name="T1137">1ª Secretária</text:span><text:span text:style-name="T1388">: </text:span><text:span text:style-name="T1137">Jovania Lima Valiati</text:span></text:p>
      <text:list text:continue-list="list170753063925874" text:style-name="WWNum4">
        <text:list-item>
          <text:list>
            <text:list-item>
              <text:list>
                <text:list-item>
                  <text:p text:style-name="P957"><text:span text:style-name="T1136">-</text:span><text:span text:style-name="T1405"> </text:span><text:span text:style-name="T1136">2ª</text:span><text:span text:style-name="T1406"> </text:span><text:span text:style-name="T1136">Secretária</text:span><text:span text:style-name="T1407">:</text:span><text:span text:style-name="T1408"> </text:span><text:span text:style-name="T1136">Érika</text:span><text:span text:style-name="T1406"> </text:span><text:span text:style-name="T1136">Paulino</text:span><text:span text:style-name="T1409"> </text:span><text:span text:style-name="T1136">de</text:span><text:span text:style-name="T1410"> </text:span><text:span text:style-name="T1411">Souza</text:span></text:p>
                </text:list-item>
              </text:list>
            </text:list-item>
          </text:list>
        </text:list-item>
      </text:list>
      <text:p text:style-name="P557"/>
      <text:p text:style-name="P954"><text:span text:style-name="T1137">§</text:span><text:span text:style-name="T1144"> </text:span><text:span text:style-name="T1137">2°</text:span><text:span text:style-name="T1412"> </text:span><text:span text:style-name="T1137">-</text:span><text:span text:style-name="T1145"> </text:span><text:span text:style-name="T1137">Comissões</text:span><text:span text:style-name="T1413"> </text:span><text:span text:style-name="T1144">temáticas.</text:span></text:p>
      <text:p text:style-name="P557"/>
      <text:p text:style-name="P958"><text:span text:style-name="T1393">1</text:span><text:span text:style-name="T1396"> </text:span><text:span text:style-name="T1393">-</text:span><text:span text:style-name="T1414"> </text:span><text:span text:style-name="T1396">Comissão</text:span><text:span text:style-name="T1415"> </text:span><text:span text:style-name="T1396">Permanente</text:span><text:span text:style-name="T1415"> </text:span><text:span text:style-name="T1396">de Registro de OSCs -</text:span><text:span text:style-name="T1414"> </text:span><text:span text:style-name="T1396">Organizações</text:span><text:span text:style-name="T1416"> </text:span><text:span text:style-name="T1396">da Sociedade</text:span><text:span text:style-name="T1416"> </text:span><text:span text:style-name="T1396">Civil, Normas e Políticas Públicas para Criança e Adolescente.</text:span></text:p>
      <text:p text:style-name="P959"/>
      <text:list text:continue-numbering="true" text:style-name="WWNum4">
        <text:list-item>
          <text:list>
            <text:list-item>
              <text:list>
                <text:list-item>
                  <text:list>
                    <text:list-item>
                      <text:p text:style-name="P960"><text:span text:style-name="T1136">Jovania</text:span><text:span text:style-name="T1417"> </text:span><text:span text:style-name="T1136">Lima</text:span><text:span text:style-name="T1418"> </text:span><text:span text:style-name="T1136">Valiati</text:span><text:span text:style-name="T1419"> </text:span><text:span text:style-name="T1136">-</text:span><text:span text:style-name="T1410"> </text:span><text:span text:style-name="T1411">Coordenadora</text:span></text:p>
                    </text:list-item>
                    <text:list-item>
                      <text:p text:style-name="P961"><draw:frame draw:style-name="fr2" draw:name="Image106" text:anchor-type="char" svg:x="1.9228in" svg:y="0.25in" svg:width="4.1673in" svg:height="0.4575in" draw:z-index="309"><draw:image xlink:href="Pictures/10000001000001900000002B26E477F8.png" xlink:type="simple" xlink:show="embed" xlink:actuate="onLoad" draw:mime-type="image/png"/></draw:frame><text:span text:style-name="T1136">Esio</text:span><text:span text:style-name="T1127"> </text:span><text:span text:style-name="T1136">Lúcio</text:span><text:span text:style-name="T1420"> </text:span><text:span text:style-name="T1136">Gomes</text:span><text:span text:style-name="T1406"> </text:span><text:span text:style-name="T1136">de</text:span><text:span text:style-name="T1421"> </text:span><text:span text:style-name="T1417">Souza</text:span></text:p>
                    </text:list-item>
                  </text:list>
                </text:list-item>
              </text:list>
            </text:list-item>
          </text:list>
        </text:list-item>
      </text:list>
      <text:p text:style-name="P927"><draw:frame draw:style-name="fr4" draw:name="Image162" text:anchor-type="char" svg:x="1.8929in" svg:y="0.0602in" svg:width="4.2098in" svg:height="0.0161in" draw:z-index="137"><draw:image xlink:href="Pictures/100000010000019400000001306650A5.png" xlink:type="simple" xlink:show="embed" xlink:actuate="onLoad" draw:mime-type="image/png"/></draw:frame></text:p>
      <text:p text:style-name="P962"><text:span text:style-name="T1422">fls.11</text:span><text:span text:style-name="T1423">Q</text:span></text:p>
      <text:p text:style-name="P963"><draw:frame draw:style-name="fr5" draw:name="Image105" text:anchor-type="char" svg:x="1.8035in" svg:y="9.3165in" svg:width="4.4083in" svg:height="0.4874in" draw:z-index="308"><draw:image xlink:href="Pictures/10000001000001A70000002E13358343.png" xlink:type="simple" xlink:show="embed" xlink:actuate="onLoad" draw:mime-type="image/png"/></draw:frame></text:p>
      <text:p text:style-name="P964"/>
      <text:list text:continue-numbering="true" text:style-name="WWNum4">
        <text:list-item>
          <text:list>
            <text:list-item>
              <text:list>
                <text:list-item>
                  <text:list>
                    <text:list-item>
                      <text:p text:style-name="P965"><text:span text:style-name="T1401">Lillian</text:span><text:span text:style-name="T1424"> </text:span><text:span text:style-name="T1401">de</text:span><text:span text:style-name="T1425"> </text:span><text:span text:style-name="T1401">Souza</text:span><text:span text:style-name="T1424"> </text:span><text:span text:style-name="T1426">Vieira</text:span></text:p>
                    </text:list-item>
                    <text:list-item>
                      <text:p text:style-name="P966"><text:span text:style-name="T1426">Maurício</text:span><text:span text:style-name="T1427"> </text:span><text:span text:style-name="T1426">Spoladore</text:span><text:span text:style-name="T1428"> </text:span><text:span text:style-name="T1426">Coelho</text:span></text:p>
                    </text:list-item>
                  </text:list>
                </text:list-item>
              </text:list>
            </text:list-item>
          </text:list>
        </text:list-item>
      </text:list>
      <text:p text:style-name="P967"/>
      <text:p text:style-name="P968"><text:span text:style-name="T1429">li</text:span><text:span text:style-name="T1430"> </text:span><text:span text:style-name="T1429">-</text:span><text:span text:style-name="T1431"> </text:span><text:span text:style-name="T1401">Comissão</text:span><text:span text:style-name="T1432"> </text:span><text:span text:style-name="T1401">Permanente</text:span><text:span text:style-name="T1428"> </text:span><text:span text:style-name="T1401">de</text:span><text:span text:style-name="T1433"> </text:span><text:span text:style-name="T1401">Orçamento</text:span><text:span text:style-name="T1433"> </text:span><text:span text:style-name="T1434">e</text:span><text:span text:style-name="T1435"> </text:span><text:span text:style-name="T1426">Finanças.</text:span></text:p>
      <text:p text:style-name="P802"/>
      <text:list text:style-name="WWNum7">
        <text:list-item>
          <text:p text:style-name="P969"><text:span text:style-name="T1401">Dayse</text:span><text:span text:style-name="T1436"> </text:span><text:span text:style-name="T1401">Camiletti</text:span><text:span text:style-name="T1433"> </text:span><text:span text:style-name="T1401">Polonini</text:span><text:span text:style-name="T1424"> </text:span><text:span text:style-name="T1401">Sotta</text:span><text:span text:style-name="T1436"> </text:span><text:span text:style-name="T1401">-</text:span><text:span text:style-name="T1425"> </text:span><text:span text:style-name="T1426">Coordenadora</text:span></text:p>
        </text:list-item>
        <text:list-item>
          <text:p text:style-name="P970"><text:span text:style-name="T1401">Esio</text:span><text:span text:style-name="T1437"> </text:span><text:span text:style-name="T1401">Lúcio</text:span><text:span text:style-name="T1438"> </text:span><text:span text:style-name="T1401">Gomes</text:span><text:span text:style-name="T1438"> </text:span><text:span text:style-name="T1401">de</text:span><text:span text:style-name="T1439"> </text:span><text:span text:style-name="T1426">Souza</text:span></text:p>
        </text:list-item>
        <text:list-item>
          <text:p text:style-name="P971"><text:span text:style-name="T1401">Elaine</text:span><text:span text:style-name="T1440"> </text:span><text:span text:style-name="T1401">Rosa</text:span><text:span text:style-name="T1433"> </text:span><text:span text:style-name="T1401">Gambert</text:span><text:span text:style-name="T1424"> </text:span><text:span text:style-name="T1401">da</text:span><text:span text:style-name="T1439"> </text:span><text:span text:style-name="T1426">Silva</text:span></text:p>
        </text:list-item>
        <text:list-item>
          <text:p text:style-name="P972"><text:span text:style-name="T1401">Elenir</text:span><text:span text:style-name="T1440"> </text:span><text:span text:style-name="T1401">Abreu</text:span><text:span text:style-name="T1436"> </text:span><text:span text:style-name="T1401">Gonçalves</text:span><text:span text:style-name="T1424"> </text:span><text:span text:style-name="T1426">Secco</text:span></text:p>
        </text:list-item>
      </text:list>
      <text:p text:style-name="P973"/>
      <text:p text:style-name="P974"><text:span text:style-name="T1401">Ili</text:span><text:span text:style-name="T1426"> </text:span><text:span text:style-name="T1401">-</text:span><text:span text:style-name="T1402"> </text:span><text:span text:style-name="T1401">Comissão</text:span><text:span text:style-name="T1440"> </text:span><text:span text:style-name="T1401">Permanente</text:span><text:span text:style-name="T1424"> </text:span><text:span text:style-name="T1401">Específica</text:span><text:span text:style-name="T1437"> </text:span><text:span text:style-name="T1401">de</text:span><text:span text:style-name="T1425"> </text:span><text:span text:style-name="T1401">Acompanhamento</text:span><text:span text:style-name="T1402"> </text:span><text:span text:style-name="T1401">do</text:span><text:span text:style-name="T1402"> </text:span><text:span text:style-name="T1401">Conselho</text:span><text:span text:style-name="T1433"> </text:span><text:span text:style-name="T1426">Tutelar</text:span><text:span text:style-name="T1441">.</text:span></text:p>
      <text:p text:style-name="P778"/>
      <text:list text:style-name="WWNum8">
        <text:list-item>
          <text:p text:style-name="P975"><text:span text:style-name="T1401">Marília</text:span><text:span text:style-name="T1433"> </text:span><text:span text:style-name="T1401">Barboza</text:span><text:span text:style-name="T1439"> </text:span><text:span text:style-name="T1401">Fernandes</text:span><text:span text:style-name="T1424"> </text:span><text:span text:style-name="T1401">-</text:span><text:span text:style-name="T1425"> </text:span><text:span text:style-name="T1426">Coordenadora</text:span></text:p>
        </text:list-item>
        <text:list-item>
          <text:p text:style-name="P976"><text:span text:style-name="T1401">Jovania</text:span><text:span text:style-name="T1436"> </text:span><text:span text:style-name="T1401">Lima</text:span><text:span text:style-name="T1402"> </text:span><text:span text:style-name="T1426">Valiati</text:span></text:p>
        </text:list-item>
        <text:list-item>
          <text:p text:style-name="P977"><text:span text:style-name="T1426">Larissa</text:span><text:span text:style-name="T1442"> </text:span><text:span text:style-name="T1426">Pereira</text:span><text:span text:style-name="T1443"> </text:span><text:span text:style-name="T1426">Gomes</text:span></text:p>
        </text:list-item>
        <text:list-item>
          <text:p text:style-name="P978"><text:span text:style-name="T1401">Maria</text:span><text:span text:style-name="T1424"> </text:span><text:span text:style-name="T1401">Antônia</text:span><text:span text:style-name="T1440"> </text:span><text:span text:style-name="T1401">dos</text:span><text:span text:style-name="T1433"> </text:span><text:span text:style-name="T1401">Santos</text:span><text:span text:style-name="T1424"> </text:span><text:span text:style-name="T1426">Passamai</text:span></text:p>
        </text:list-item>
      </text:list>
      <text:p text:style-name="P973"/>
      <text:p text:style-name="P979"><text:span text:style-name="T1401">IV - Comissão</text:span><text:span text:style-name="T1444"> </text:span><text:span text:style-name="T1401">Permanente</text:span><text:span text:style-name="T1445"> </text:span><text:span text:style-name="T1401">Específica</text:span><text:span text:style-name="T1446"> </text:span><text:span text:style-name="T1401">de</text:span><text:span text:style-name="T1432"> </text:span><text:span text:style-name="T1401">Acompanhamento da Unidade</text:span><text:span text:style-name="T1447"> </text:span><text:span text:style-name="T1401">Provisória de Internação da Regional Sul.</text:span></text:p>
      <text:p text:style-name="P833"/>
      <text:list text:style-name="WWNum9">
        <text:list-item>
          <text:p text:style-name="P980"><text:span text:style-name="T1401">Edith</text:span><text:span text:style-name="T1436"> </text:span><text:span text:style-name="T1401">Sousa</text:span><text:span text:style-name="T1440"> </text:span><text:span text:style-name="T1401">da</text:span><text:span text:style-name="T1424"> </text:span><text:span text:style-name="T1401">Rosa</text:span><text:span text:style-name="T1439"> </text:span><text:span text:style-name="T1401">Caldara</text:span><text:span text:style-name="T1438"> </text:span><text:span text:style-name="T1401">-</text:span><text:span text:style-name="T1436"> </text:span><text:span text:style-name="T1426">Coordenadora</text:span></text:p>
        </text:list-item>
        <text:list-item>
          <text:p text:style-name="P981"><text:span text:style-name="T1401">Maria</text:span><text:span text:style-name="T1433"> </text:span><text:span text:style-name="T1401">Dirce</text:span><text:span text:style-name="T1436"> </text:span><text:span text:style-name="T1401">Santana</text:span><text:span text:style-name="T1438"> </text:span><text:span text:style-name="T1401">de</text:span><text:span text:style-name="T1402"> </text:span><text:span text:style-name="T1426">Miranda</text:span></text:p>
        </text:list-item>
        <text:list-item>
          <text:p text:style-name="P982"><text:span text:style-name="T1401">Maria</text:span><text:span text:style-name="T1433"> </text:span><text:span text:style-name="T1401">Antônia</text:span><text:span text:style-name="T1424"> </text:span><text:span text:style-name="T1401">dos</text:span><text:span text:style-name="T1440"> </text:span><text:span text:style-name="T1401">Santos</text:span><text:span text:style-name="T1440"> </text:span><text:span text:style-name="T1426">Passamai</text:span></text:p>
        </text:list-item>
        <text:list-item>
          <text:p text:style-name="P983"><text:span text:style-name="T1426">Brunella</text:span><text:span text:style-name="T1448"> </text:span><text:span text:style-name="T1426">Athayde</text:span><text:span text:style-name="T1448"> </text:span><text:span text:style-name="T1426">Soares</text:span></text:p>
        </text:list-item>
      </text:list>
      <text:p text:style-name="P778"/>
      <text:p text:style-name="P984"><text:span text:style-name="T1401">Art</text:span><text:span text:style-name="T1449">.</text:span><text:span text:style-name="T1450"> </text:span><text:span text:style-name="T1401">2°</text:span><text:span text:style-name="T1424"> </text:span><text:span text:style-name="T1401">- Esta resolução entra em vigor na data de sua publicação </text:span><text:span text:style-name="T1434">e </text:span><text:span text:style-name="T1401">revoga a de</text:span><text:span text:style-name="T1451"> </text:span><text:span text:style-name="T1401">nº 303</text:span><text:span text:style-name="T1449">, </text:span><text:span text:style-name="T1401">de 26 de fevereiro de 2026.</text:span></text:p>
      <text:p text:style-name="P985"><draw:frame draw:style-name="fr7" draw:name="Image 350" text:anchor-type="char" svg:x="3.3744in" svg:y="0.0917in" svg:width="1.4807in" svg:height="0.3209in" draw:z-index="57"><draw:image xlink:href="Pictures/100000000000017800000058D7C03F04.jpg" xlink:type="simple" xlink:show="embed" xlink:actuate="onLoad" draw:mime-type="image/jpeg"/></draw:frame></text:p>
      <text:p text:style-name="P986"/>
      <text:h text:style-name="P987" text:outline-level="6"><text:span text:style-name="T1025">MAURÍCIO</text:span><text:span text:style-name="T1452"> </text:span><text:span text:style-name="T1025">SPOLADORE</text:span><text:span text:style-name="T1453"> </text:span><text:span text:style-name="T1026">COELHO</text:span></text:h>
      <text:p text:style-name="P988"><text:span text:style-name="T1401">Presidente</text:span><text:span text:style-name="T1437"> </text:span><text:span text:style-name="T1401">do</text:span><text:span text:style-name="T1425"> </text:span><text:span text:style-name="T1401">Conselho</text:span><text:span text:style-name="T1440"> </text:span><text:span text:style-name="T1401">Municipal</text:span><text:span text:style-name="T1437"> </text:span><text:span text:style-name="T1401">dos</text:span><text:span text:style-name="T1437"> </text:span><text:span text:style-name="T1401">Direitos</text:span><text:span text:style-name="T1454"> </text:span><text:span text:style-name="T1401">da</text:span><text:span text:style-name="T1433"> </text:span><text:span text:style-name="T1401">Criança</text:span><text:span text:style-name="T1439"> </text:span><text:span text:style-name="T1455">e </text:span><text:span text:style-name="T1401">do</text:span><text:span text:style-name="T1433"> </text:span><text:span text:style-name="T1401">Adolescente de Cachoeiro de ltapemirim/ES</text:span></text:p>
      <text:p text:style-name="P787"/>
      <text:p text:style-name="P787"/>
      <text:p text:style-name="P787"/>
      <text:p text:style-name="P787"/>
      <text:p text:style-name="P787"/>
      <text:p text:style-name="P787"/>
      <text:p text:style-name="P787"/>
      <text:p text:style-name="P787"/>
      <text:p text:style-name="P787"/>
      <text:p text:style-name="P787"/>
      <text:p text:style-name="P787"/>
      <text:p text:style-name="P787"/>
      <text:p text:style-name="P787"/>
      <text:p text:style-name="P787"/>
      <text:p text:style-name="P787"/>
      <text:p text:style-name="P989"><draw:frame draw:style-name="fr4" draw:name="Image177" text:anchor-type="char" svg:x="1.7681in" svg:y="0.2866in" svg:width="4.4563in" svg:height="0.0161in" draw:z-index="5"><draw:image xlink:href="Pictures/10000001000001AB00000001411E7D85.png" xlink:type="simple" xlink:show="embed" xlink:actuate="onLoad" draw:mime-type="image/png"/></draw:frame></text:p>
      <text:p text:style-name="P990"><text:span text:style-name="T1456">fls.211</text:span><text:span text:style-name="T1456"/></text:p>
      <text:p text:style-name="P991"/>
      <text:p text:style-name="P992"/>
      <text:section text:style-name="Sect7" text:name="Section9">
        <text:p text:style-name="P993"><text:span text:style-name="T851">PORTARIA</text:span><text:span text:style-name="T1457"> </text:span><text:span text:style-name="T851">Nº</text:span><text:span text:style-name="T949"> </text:span><text:span text:style-name="T854">1.789/2026</text:span></text:p>
        <text:p text:style-name="P636"/>
        <text:p text:style-name="P994"/>
        <text:p text:style-name="P995"><text:span text:style-name="T923">DISPÕE SOBRE ALTERAÇÃO DE PERÍODO DE FÉRIAS DE SERVIDORES.</text:span><text:span text:style-name="T923"/></text:p>
        <text:p text:style-name="P996"/>
        <text:p text:style-name="P997"><text:span text:style-name="T666">O</text:span><text:span text:style-name="T1458"> <text:s text:c="2"/></text:span><text:span text:style-name="T664">SECRETÁRIO</text:span><text:span text:style-name="T1459"> <text:s text:c="2"/></text:span><text:span text:style-name="T664">MUNICIPAL</text:span><text:span text:style-name="T1459"> <text:s text:c="2"/></text:span><text:span text:style-name="T1460">DE</text:span></text:p>
        <text:p text:style-name="P998"><text:span text:style-name="T664">ADMINISTRAÇÃO </text:span><text:span text:style-name="T666">de Cachoeiro de Itapemirim, Estado do Espírito Santo, no uso de suas atribuições delegadas através dos Decretos nºs. 18.275/2008 e 35.892/2025, </text:span><text:span text:style-name="T662">RESOLVE:</text:span></text:p>
        <text:p text:style-name="P996"/>
        <text:p text:style-name="P997"><text:span text:style-name="T923">Art.</text:span><text:span text:style-name="T1461"> </text:span><text:span text:style-name="T923">1º</text:span><text:span text:style-name="T1462"> </text:span><text:span text:style-name="T924">Alterar</text:span><text:span text:style-name="T1463"> </text:span><text:span text:style-name="T924">a</text:span><text:span text:style-name="T1464"> </text:span><text:span text:style-name="T923">Portaria</text:span><text:span text:style-name="T1461"> </text:span><text:span text:style-name="T923">nº</text:span><text:span text:style-name="T1465"> </text:span><text:span text:style-name="T928">2.245/2025</text:span><text:span text:style-name="T943">,</text:span></text:p>
      </text:section>
      <text:section text:style-name="Sect1" text:name="Section10">
        <text:p text:style-name="P999"><text:span text:style-name="T924">no</text:span><text:span text:style-name="T942"> </text:span><text:span text:style-name="T924">que</text:span><text:span text:style-name="T942"> </text:span><text:span text:style-name="T924">se</text:span><text:span text:style-name="T942"> </text:span><text:span text:style-name="T924">refere</text:span><text:span text:style-name="T942"> </text:span><text:span text:style-name="T924">ao</text:span><text:span text:style-name="T942"> </text:span><text:span text:style-name="T924">período</text:span><text:span text:style-name="T942"> </text:span><text:span text:style-name="T924">de</text:span><text:span text:style-name="T942"> </text:span><text:span text:style-name="T924">férias</text:span><text:span text:style-name="T942"> </text:span><text:span text:style-name="T924">dos</text:span><text:span text:style-name="T942"> </text:span><text:span text:style-name="T924">servidores</text:span><text:span text:style-name="T1466"> </text:span><text:span text:style-name="T924">mencionados</text:span><text:span text:style-name="T942"> </text:span><text:span text:style-name="T924">na</text:span><text:span text:style-name="T942"> </text:span><text:span text:style-name="T924">relação </text:span><text:span text:style-name="T943">anexa.</text:span></text:p>
        <text:p text:style-name="P1000"/>
        <table:table table:name="Table12" table:style-name="Table12">
          <table:table-column table:style-name="Table12.A"/>
          <table:table-column table:style-name="Table12.B"/>
          <table:table-column table:style-name="Table12.C"/>
          <table:table-column table:style-name="Table12.D"/>
          <table:table-column table:style-name="Table12.E"/>
          <table:table-column table:style-name="Table12.F"/>
          <table:table-row table:style-name="Table12.1">
            <table:table-cell table:style-name="Table12.A1" table:number-rows-spanned="2" office:value-type="string">
              <text:p text:style-name="P1001"/>
              <text:p text:style-name="P1002"><text:span text:style-name="T704">SERVIDORES</text:span><text:span text:style-name="T704"/></text:p>
            </table:table-cell>
            <table:table-cell table:style-name="Table12.A1" table:number-rows-spanned="2" office:value-type="string">
              <text:p text:style-name="P1001"/>
              <text:p text:style-name="P1003"><text:span text:style-name="T704">CARGO</text:span><text:span text:style-name="T704"/></text:p>
            </table:table-cell>
            <table:table-cell table:style-name="Table12.A1" table:number-rows-spanned="2" office:value-type="string">
              <text:p text:style-name="P1001"/>
              <text:p text:style-name="P1004"><text:span text:style-name="T704">LOTAÇÃO</text:span><text:span text:style-name="T704"/></text:p>
            </table:table-cell>
            <table:table-cell table:style-name="Table12.A1" office:value-type="string">
              <text:p text:style-name="P1005"><text:span text:style-name="T705">ONDE</text:span><text:span text:style-name="T709"> </text:span><text:span text:style-name="T705">SE</text:span><text:span text:style-name="T869"> </text:span><text:span text:style-name="T706">LÊ</text:span></text:p>
            </table:table-cell>
            <table:table-cell table:style-name="Table12.A1" office:value-type="string">
              <text:p text:style-name="P1006"><text:span text:style-name="T704">LEIA-</text:span><text:span text:style-name="T706">SE</text:span></text:p>
            </table:table-cell>
            <table:table-cell table:style-name="Table12.A1" table:number-rows-spanned="2" office:value-type="string">
              <text:p text:style-name="P1001"/>
              <text:p text:style-name="P1007"><text:span text:style-name="T704">PROC.</text:span><text:span text:style-name="T1467"> </text:span><text:span text:style-name="T706">Nº</text:span></text:p>
            </table:table-cell>
          </table:table-row>
          <table:table-row table:style-name="Table12.2">
            <table:covered-table-cell table:style-name="Table12.A2"/>
            <table:covered-table-cell table:style-name="Table12.A2"/>
            <table:covered-table-cell table:style-name="Table12.A2"/>
            <table:table-cell table:style-name="Table12.A1" office:value-type="string">
              <text:p text:style-name="P1008"><text:span text:style-name="T704">PERÍODO</text:span><text:span text:style-name="T869"> </text:span><text:span text:style-name="T704">DE</text:span><text:span text:style-name="T708"> </text:span><text:span text:style-name="T704">FÉRIAS</text:span></text:p>
            </table:table-cell>
            <table:table-cell table:style-name="Table12.A1" office:value-type="string">
              <text:p text:style-name="P1009"><text:span text:style-name="T704">PERÍODO</text:span><text:span text:style-name="T869"> </text:span><text:span text:style-name="T704">DE</text:span><text:span text:style-name="T708"> </text:span><text:span text:style-name="T704">FÉRIAS</text:span></text:p>
            </table:table-cell>
            <table:covered-table-cell table:style-name="Table12.A2"/>
          </table:table-row>
          <table:table-row table:style-name="Table12.3">
            <table:table-cell table:style-name="Table12.A1" office:value-type="string">
              <text:p text:style-name="P1010"><text:span text:style-name="T866">ALYNE</text:span><text:span text:style-name="T1468"> </text:span><text:span text:style-name="T866">LANCHINE</text:span><text:span text:style-name="T1468"> </text:span><text:span text:style-name="T866">QUEIROZ</text:span></text:p>
            </table:table-cell>
            <table:table-cell table:style-name="Table12.A1" office:value-type="string">
              <text:p text:style-name="P1011"><text:span text:style-name="T870">Técnico</text:span><text:span text:style-name="T874"> </text:span><text:span text:style-name="T870">de</text:span><text:span text:style-name="T874"> </text:span><text:span text:style-name="T870">Enfermagem</text:span></text:p>
            </table:table-cell>
            <table:table-cell table:style-name="Table12.A1" office:value-type="string">
              <text:p text:style-name="P1012"><text:span text:style-name="T870">SEMUS</text:span><text:span text:style-name="T870"/></text:p>
            </table:table-cell>
            <table:table-cell table:style-name="Table12.A1" office:value-type="string">
              <text:p text:style-name="P1013"><text:span text:style-name="T1469">01/10/2026 </text:span><text:span text:style-name="T1470">a</text:span></text:p>
              <text:p text:style-name="P1014"><text:span text:style-name="T1469">30/10/2026</text:span><text:span text:style-name="T1469"/></text:p>
            </table:table-cell>
            <table:table-cell table:style-name="Table12.A1" office:value-type="string">
              <text:p text:style-name="P1015"><text:span text:style-name="T1469">04/01/2027 </text:span><text:span text:style-name="T1470">a</text:span></text:p>
              <text:p text:style-name="P1016"><text:span text:style-name="T1469">02/02/2027</text:span><text:span text:style-name="T1469"/></text:p>
            </table:table-cell>
            <table:table-cell table:style-name="Table12.A1" office:value-type="string">
              <text:p text:style-name="P1017"><text:span text:style-name="T1469">60592/2026</text:span><text:span text:style-name="T1469"/></text:p>
            </table:table-cell>
          </table:table-row>
          <table:table-row table:style-name="Table12.4">
            <table:table-cell table:style-name="Table12.A1" office:value-type="string">
              <text:p text:style-name="P1018"/>
              <text:p text:style-name="P1019"><text:span text:style-name="T866">DYNE MORONI</text:span><text:span text:style-name="T1468"> </text:span><text:span text:style-name="T866">TEIXEIRA</text:span></text:p>
            </table:table-cell>
            <table:table-cell table:style-name="Table12.A1" office:value-type="string">
              <text:p text:style-name="P1018"/>
              <text:p text:style-name="P1020"><text:span text:style-name="T870">Agente</text:span><text:span text:style-name="T874"> </text:span><text:span text:style-name="T870">Administrativo</text:span></text:p>
            </table:table-cell>
            <table:table-cell table:style-name="Table12.A1" office:value-type="string">
              <text:p text:style-name="P1018"/>
              <text:p text:style-name="P1021"><text:span text:style-name="T1471">CGM</text:span><text:span text:style-name="T1471"/></text:p>
            </table:table-cell>
            <table:table-cell table:style-name="Table12.A1" office:value-type="string">
              <text:p text:style-name="P1022"/>
              <text:p text:style-name="P1023"><text:span text:style-name="T1469">03/11/2026 </text:span><text:span text:style-name="T1470">a</text:span></text:p>
              <text:p text:style-name="P1014"><text:span text:style-name="T1469">02/12/2026</text:span><text:span text:style-name="T1469"/></text:p>
            </table:table-cell>
            <table:table-cell table:style-name="Table12.A1" office:value-type="string">
              <text:p text:style-name="P1015"><text:span text:style-name="T1469">14/10/2026 </text:span><text:span text:style-name="T1470">a</text:span></text:p>
              <text:p text:style-name="P1024"><text:span text:style-name="T1469">28/10/2026 </text:span><text:span text:style-name="T1470">e</text:span></text:p>
              <text:p text:style-name="P1025"><text:span text:style-name="T1469">04/01/2027 </text:span><text:span text:style-name="T1470">a</text:span></text:p>
              <text:p text:style-name="P1016"><text:span text:style-name="T1469">18/01/2027</text:span><text:span text:style-name="T1469"/></text:p>
            </table:table-cell>
            <table:table-cell table:style-name="Table12.A1" office:value-type="string">
              <text:p text:style-name="P1018"/>
              <text:p text:style-name="P1026"><text:span text:style-name="T1469">62040/2026</text:span><text:span text:style-name="T1469"/></text:p>
            </table:table-cell>
          </table:table-row>
          <table:table-row table:style-name="Table12.4">
            <table:table-cell table:style-name="Table12.A1" office:value-type="string">
              <text:p text:style-name="P1018"/>
              <text:p text:style-name="P698"><text:span text:style-name="T918">FABIO</text:span><text:span text:style-name="T1472"> </text:span><text:span text:style-name="T918">MELO</text:span><text:span text:style-name="T1472"> </text:span><text:span text:style-name="T918">DE</text:span><text:span text:style-name="T1472"> </text:span><text:span text:style-name="T866">OLIVEIRA</text:span></text:p>
            </table:table-cell>
            <table:table-cell table:style-name="Table12.A1" office:value-type="string">
              <text:p text:style-name="P1027"/>
              <text:p text:style-name="P1028"><text:span text:style-name="T870">Cirurgião</text:span><text:span text:style-name="T1473"> </text:span><text:span text:style-name="T870">Dentista</text:span><text:span text:style-name="T873"> </text:span><text:span text:style-name="T874">Clínico</text:span><text:span text:style-name="T876"> </text:span><text:span text:style-name="T874">Geral</text:span></text:p>
            </table:table-cell>
            <table:table-cell table:style-name="Table12.A1" office:value-type="string">
              <text:p text:style-name="P1018"/>
              <text:p text:style-name="P1021"><text:span text:style-name="T870">SEMUS</text:span><text:span text:style-name="T870"/></text:p>
            </table:table-cell>
            <table:table-cell table:style-name="Table12.A1" office:value-type="string">
              <text:p text:style-name="P1029"/>
              <text:p text:style-name="P1030"><text:span text:style-name="T1469">01/04/2026 </text:span><text:span text:style-name="T1470">a</text:span></text:p>
              <text:p text:style-name="P1014"><text:span text:style-name="T1469">30/04/2026</text:span><text:span text:style-name="T1469"/></text:p>
            </table:table-cell>
            <table:table-cell table:style-name="Table12.A1" office:value-type="string">
              <text:p text:style-name="P1015"><text:span text:style-name="T1469">05/10/2026 </text:span><text:span text:style-name="T1470">a</text:span></text:p>
              <text:p text:style-name="P1031"><text:span text:style-name="T1469">19/10/2026,</text:span><text:span text:style-name="T1469"/></text:p>
              <text:p text:style-name="P1024"><text:span text:style-name="T1469">15/02/2027 </text:span><text:span text:style-name="T1470">a</text:span></text:p>
              <text:p text:style-name="P1032"><text:span text:style-name="T1469">1º/03/2027</text:span><text:span text:style-name="T1469"/></text:p>
            </table:table-cell>
            <table:table-cell table:style-name="Table12.A1" office:value-type="string">
              <text:p text:style-name="P1018"/>
              <text:p text:style-name="P1033"><text:span text:style-name="T1469">58487/2026</text:span><text:span text:style-name="T1469"/></text:p>
            </table:table-cell>
          </table:table-row>
          <table:table-row table:style-name="Table12.4">
            <table:table-cell table:style-name="Table12.A1" office:value-type="string">
              <text:p text:style-name="P1018"/>
              <text:p text:style-name="P698"><text:span text:style-name="T866">ROBERTO</text:span><text:span text:style-name="T918"> </text:span><text:span text:style-name="T866">FERREIRA</text:span><text:span text:style-name="T1474"> </text:span><text:span text:style-name="T1475">POVOA</text:span></text:p>
            </table:table-cell>
            <table:table-cell table:style-name="Table12.A1" office:value-type="string">
              <text:p text:style-name="P1027"/>
              <text:p text:style-name="P1034"><text:span text:style-name="T870">Auditor</text:span><text:span text:style-name="T1473"> </text:span><text:span text:style-name="T870">Fiscal</text:span><text:span text:style-name="T873"> </text:span><text:span text:style-name="T870">Sanitário</text:span></text:p>
            </table:table-cell>
            <table:table-cell table:style-name="Table12.A1" office:value-type="string">
              <text:p text:style-name="P1018"/>
              <text:p text:style-name="P1021"><text:span text:style-name="T870">SEMUS</text:span><text:span text:style-name="T870"/></text:p>
            </table:table-cell>
            <table:table-cell table:style-name="Table12.A1" office:value-type="string">
              <text:p text:style-name="P1029"/>
              <text:p text:style-name="P1035"><text:span text:style-name="T870">01/12/2026 </text:span><text:span text:style-name="T1476">a</text:span></text:p>
              <text:p text:style-name="P1014"><text:span text:style-name="T870">30/12/2026</text:span><text:span text:style-name="T870"/></text:p>
            </table:table-cell>
            <table:table-cell table:style-name="Table12.A1" office:value-type="string">
              <text:p text:style-name="P1036"><text:span text:style-name="T1469">16/12/2026 </text:span><text:span text:style-name="T1470">a</text:span></text:p>
              <text:p text:style-name="P1025"><text:span text:style-name="T1469">30/12/2026 </text:span><text:span text:style-name="T1470">e</text:span></text:p>
              <text:p text:style-name="P1025"><text:span text:style-name="T1469">04/01/2027 </text:span><text:span text:style-name="T1470">a</text:span></text:p>
              <text:p text:style-name="P1016"><text:span text:style-name="T1469">18/01/2027</text:span><text:span text:style-name="T1469"/></text:p>
            </table:table-cell>
            <table:table-cell table:style-name="Table12.A1" office:value-type="string">
              <text:p text:style-name="P1018"/>
              <text:p text:style-name="P1037"><text:span text:style-name="T1469">60878/2026</text:span><text:span text:style-name="T1469"/></text:p>
            </table:table-cell>
          </table:table-row>
          <table:table-row table:style-name="Table12.4">
            <table:table-cell table:style-name="Table12.A1" office:value-type="string">
              <text:p text:style-name="P1027"/>
              <text:p text:style-name="P1038"><text:span text:style-name="T866">SALVADOR</text:span><text:span text:style-name="T867"> </text:span><text:span text:style-name="T866">DE</text:span><text:span text:style-name="T867"> </text:span><text:span text:style-name="T866">SOUZA</text:span><text:span text:style-name="T868"> </text:span><text:span text:style-name="T918">PINTO</text:span><text:span text:style-name="T919"> </text:span><text:span text:style-name="T918">JUNIOR</text:span></text:p>
            </table:table-cell>
            <table:table-cell table:style-name="Table12.A1" office:value-type="string">
              <text:p text:style-name="P1018"/>
              <text:p text:style-name="P1003"><text:span text:style-name="T870">Guarda</text:span><text:span text:style-name="T1477"> </text:span><text:span text:style-name="T870">Civil</text:span><text:span text:style-name="T1477"> </text:span><text:span text:style-name="T870">Municipal</text:span></text:p>
            </table:table-cell>
            <table:table-cell table:style-name="Table12.A1" office:value-type="string">
              <text:p text:style-name="P1018"/>
              <text:p text:style-name="P1039"><text:span text:style-name="T870">SEMSEG</text:span><text:span text:style-name="T870"/></text:p>
            </table:table-cell>
            <table:table-cell table:style-name="Table12.A1" office:value-type="string">
              <text:p text:style-name="P1029"/>
              <text:p text:style-name="P1040"><text:span text:style-name="T1469">03/11/2026 </text:span><text:span text:style-name="T1470">a</text:span></text:p>
              <text:p text:style-name="P1014"><text:span text:style-name="T1469">02/12/2026</text:span><text:span text:style-name="T1469"/></text:p>
            </table:table-cell>
            <table:table-cell table:style-name="Table12.A1" office:value-type="string">
              <text:p text:style-name="P1041"><text:span text:style-name="T711">03/11/2026</text:span><text:span text:style-name="T1478"> </text:span><text:span text:style-name="T1470">a</text:span></text:p>
              <text:p text:style-name="P1042"><text:span text:style-name="T1469">17/11/2026,</text:span><text:span text:style-name="T1469"/></text:p>
              <text:p text:style-name="P1024"><text:span text:style-name="T1469">04/01/2027 </text:span><text:span text:style-name="T1470">a</text:span></text:p>
              <text:p text:style-name="P1016"><text:span text:style-name="T1469">18/01/2027</text:span><text:span text:style-name="T1469"/></text:p>
            </table:table-cell>
            <table:table-cell table:style-name="Table12.A1" office:value-type="string">
              <text:p text:style-name="P1018"/>
              <text:p text:style-name="P1043"><text:span text:style-name="T1469">61474/2026</text:span><text:span text:style-name="T1469"/></text:p>
            </table:table-cell>
          </table:table-row>
          <table:table-row table:style-name="Table12.4">
            <table:table-cell table:style-name="Table12.A1" office:value-type="string">
              <text:p text:style-name="P1018"/>
              <text:p text:style-name="P698"><text:span text:style-name="T866">SHEILA</text:span><text:span text:style-name="T1468"> </text:span><text:span text:style-name="T866">ANDRÉ</text:span><text:span text:style-name="T1468"> </text:span><text:span text:style-name="T866">OLIVEIRA</text:span></text:p>
            </table:table-cell>
            <table:table-cell table:style-name="Table12.A1" office:value-type="string">
              <text:p text:style-name="P1018"/>
              <text:p text:style-name="P1044"><text:span text:style-name="T870">Auxiliar</text:span><text:span text:style-name="T874"> </text:span><text:span text:style-name="T870">Administrativo</text:span></text:p>
            </table:table-cell>
            <table:table-cell table:style-name="Table12.A1" office:value-type="string">
              <text:p text:style-name="P1018"/>
              <text:p text:style-name="P1021"><text:span text:style-name="T870">SEMUS</text:span><text:span text:style-name="T870"/></text:p>
            </table:table-cell>
            <table:table-cell table:style-name="Table12.A1" office:value-type="string">
              <text:p text:style-name="P1029"/>
              <text:p text:style-name="P1040"><text:span text:style-name="T1469">04/01/2027 </text:span><text:span text:style-name="T1470">a</text:span></text:p>
              <text:p text:style-name="P1045"><text:span text:style-name="T1469">02/02/2027</text:span><text:span text:style-name="T1469"/></text:p>
            </table:table-cell>
            <table:table-cell table:style-name="Table12.A1" office:value-type="string">
              <text:p text:style-name="P1046"><text:span text:style-name="T1469">1º/12/2026</text:span><text:span text:style-name="T1479"> </text:span><text:span text:style-name="T1470">a</text:span></text:p>
              <text:p text:style-name="P1025"><text:span text:style-name="T1469">15/12/2026 </text:span><text:span text:style-name="T1470">e</text:span></text:p>
              <text:p text:style-name="P1025"><text:span text:style-name="T1469">13/01/2027 </text:span><text:span text:style-name="T1470">a</text:span></text:p>
              <text:p text:style-name="P1016"><text:span text:style-name="T1469">27/01/2027</text:span><text:span text:style-name="T1469"/></text:p>
            </table:table-cell>
            <table:table-cell table:style-name="Table12.A1" office:value-type="string">
              <text:p text:style-name="P1018"/>
              <text:p text:style-name="P1043"><text:span text:style-name="T1469">62124/2026</text:span><text:span text:style-name="T1469"/></text:p>
            </table:table-cell>
          </table:table-row>
          <table:table-row table:style-name="Table12.4">
            <table:table-cell table:style-name="Table12.A1" office:value-type="string">
              <text:p text:style-name="P1018"/>
              <text:p text:style-name="P1047"><text:span text:style-name="T866">THAIS</text:span><text:span text:style-name="T1468"> </text:span><text:span text:style-name="T866">POUBEL</text:span><text:span text:style-name="T1468"> </text:span><text:span text:style-name="T866">VIEIRA</text:span></text:p>
            </table:table-cell>
            <table:table-cell table:style-name="Table12.A1" office:value-type="string">
              <text:p text:style-name="P1027"/>
              <text:p text:style-name="P1048"><text:span text:style-name="T870">Assessor</text:span><text:span text:style-name="T1473"> </text:span><text:span text:style-name="T870">Técnico</text:span><text:span text:style-name="T873"> </text:span><text:span text:style-name="T874">de Nível Médio</text:span></text:p>
            </table:table-cell>
            <table:table-cell table:style-name="Table12.A1" office:value-type="string">
              <text:p text:style-name="P1018"/>
              <text:p text:style-name="P1049"><text:span text:style-name="T870">SEMUS</text:span><text:span text:style-name="T870"/></text:p>
            </table:table-cell>
            <table:table-cell table:style-name="Table12.A1" office:value-type="string">
              <text:p text:style-name="P1050"><text:span text:style-name="T1469">16/09/2026 </text:span><text:span text:style-name="T1470">a</text:span></text:p>
              <text:p text:style-name="P1051"><text:span text:style-name="T1469">30/09/2026 </text:span><text:span text:style-name="T1470">e</text:span></text:p>
              <text:p text:style-name="P1052"><text:span text:style-name="T1469">16/10/2026 </text:span><text:span text:style-name="T1470">a</text:span></text:p>
              <text:p text:style-name="P1045"><text:span text:style-name="T1469">30/10/2026</text:span><text:span text:style-name="T1469"/></text:p>
            </table:table-cell>
            <table:table-cell table:style-name="Table12.A1" office:value-type="string">
              <text:p text:style-name="P1041"><text:span text:style-name="T1469">16/09/2026 </text:span><text:span text:style-name="T1470">a</text:span></text:p>
              <text:p text:style-name="P1024"><text:span text:style-name="T1469">30/09/2026 </text:span><text:span text:style-name="T1470">e</text:span></text:p>
              <text:p text:style-name="P1053"><text:span text:style-name="T711">1º/10/2026</text:span><text:span text:style-name="T1478"> </text:span><text:span text:style-name="T1480">a</text:span></text:p>
              <text:p text:style-name="P1016"><text:span text:style-name="T1469">15/10/2026</text:span><text:span text:style-name="T1469"/></text:p>
            </table:table-cell>
            <table:table-cell table:style-name="Table12.A1" office:value-type="string">
              <text:p text:style-name="P1018"/>
              <text:p text:style-name="P1054"><text:span text:style-name="T1469">56226/2026</text:span><text:span text:style-name="T1469"/></text:p>
            </table:table-cell>
          </table:table-row>
        </table:table>
        <text:p text:style-name="P1055"/>
        <text:p text:style-name="P1056"><text:span text:style-name="T923">Art.</text:span><text:span text:style-name="T944"> </text:span><text:span text:style-name="T923">2º</text:span><text:span text:style-name="T945"> </text:span><text:span text:style-name="T924">Esta</text:span><text:span text:style-name="T942"> </text:span><text:span text:style-name="T924">Portaria</text:span><text:span text:style-name="T942"> </text:span><text:span text:style-name="T924">entrará</text:span><text:span text:style-name="T942"> </text:span><text:span text:style-name="T924">em</text:span><text:span text:style-name="T942"> </text:span><text:span text:style-name="T924">vigor</text:span><text:span text:style-name="T942"> </text:span><text:span text:style-name="T924">na</text:span><text:span text:style-name="T942"> </text:span><text:span text:style-name="T1481">data</text:span></text:p>
        <text:p text:style-name="P1057"><text:span text:style-name="T924">de</text:span><text:span text:style-name="T942"> </text:span><text:span text:style-name="T924">sua</text:span><text:span text:style-name="T1482"> </text:span><text:span text:style-name="T943">publicação.</text:span></text:p>
        <text:p text:style-name="P433"/>
        <text:p text:style-name="P1058"/>
        <text:p text:style-name="P1059"><text:span text:style-name="T943">Cachoeiro</text:span><text:span text:style-name="T1481"> </text:span><text:span text:style-name="T943">de</text:span><text:span text:style-name="T1466"> </text:span><text:span text:style-name="T943">Itapemirim/ES,</text:span><text:span text:style-name="T1481"> </text:span><text:span text:style-name="T943">24</text:span><text:span text:style-name="T1466"> </text:span><text:span text:style-name="T943">de</text:span><text:span text:style-name="T1481"> </text:span><text:span text:style-name="T943">agosto</text:span><text:span text:style-name="T1466"> </text:span><text:span text:style-name="T943">de</text:span><text:span text:style-name="T1481"> </text:span><text:span text:style-name="T943">2026.</text:span></text:p>
        <text:p text:style-name="P710"/>
        <text:p text:style-name="P1060"><text:span text:style-name="T664">ROGÉRIO</text:span><text:span text:style-name="T1483"> </text:span><text:span text:style-name="T664">DA</text:span><text:span text:style-name="T967"> </text:span><text:span text:style-name="T664">SILVA</text:span><text:span text:style-name="T967"> </text:span><text:span text:style-name="T662">ATHAYDE</text:span></text:p>
        <text:p text:style-name="P1061"><text:span text:style-name="T588">Secretário</text:span><text:span text:style-name="T856"> </text:span><text:span text:style-name="T588">Municipal</text:span><text:span text:style-name="T856"> </text:span><text:span text:style-name="T588">de</text:span><text:span text:style-name="T1484"> </text:span><text:span text:style-name="T592">Administração</text:span></text:p>
      </text:section>
      <text:p text:style-name="P1062"/>
      <text:p text:style-name="P488"/>
      <text:p text:style-name="P488"/>
      <text:p text:style-name="P1063"/>
      <text:p text:style-name="P1064"><text:span text:style-name="T694">PORTARIA</text:span><text:span text:style-name="T968"> </text:span><text:span text:style-name="T694">Nº</text:span><text:span text:style-name="T969"> </text:span><text:span text:style-name="T697">1.790/2026</text:span></text:p>
      <text:h text:style-name="P1065" text:outline-level="9">DISPÕE<text:span text:style-name="T1485"> </text:span>SOBRE<text:span text:style-name="T1485"> </text:span>A<text:span text:style-name="T1485"> </text:span>CONCESSÃO<text:span text:style-name="T1485"> </text:span>DE BENEFÍCIO AUXÍLIO-DOENÇA.</text:h>
      <text:p text:style-name="P1066"><text:span text:style-name="T698">O</text:span><text:span text:style-name="T699"><text:tab/></text:span><text:span text:style-name="T700">SECRETÁRIO</text:span><text:span text:style-name="T701"><text:tab/></text:span><text:span text:style-name="T700">MUNICIPAL</text:span><text:span text:style-name="T701"><text:tab/></text:span><text:span text:style-name="T702">DE</text:span></text:p>
      <text:p text:style-name="P1067"><text:span text:style-name="T700">ADMINISTRAÇÃO</text:span><text:span text:style-name="T701"><text:tab/></text:span><text:span text:style-name="T1486">de</text:span><text:span text:style-name="T699"><text:tab/></text:span><text:span text:style-name="T718">Cachoeiro</text:span><text:span text:style-name="T699"><text:tab/></text:span><text:span text:style-name="T1486">de </text:span><text:span text:style-name="T699">Itapemirim, Estado do Espírito Santo, no </text:span><text:span text:style-name="T819">uso</text:span><text:span text:style-name="T699"><text:tab/></text:span><text:span text:style-name="T1486">de</text:span><text:span text:style-name="T699"><text:tab/></text:span><text:span text:style-name="T819">suas</text:span><text:span text:style-name="T699"><text:tab/></text:span><text:span text:style-name="T718">atribuições</text:span><text:span text:style-name="T699"><text:tab/></text:span><text:span text:style-name="T718">delegadas </text:span><text:span text:style-name="T699">através dos Decretos nºs. 18.275/2008 e 35.892/2025,</text:span><text:span text:style-name="T1487"> </text:span><text:span text:style-name="T699">tendo</text:span><text:span text:style-name="T1487"> </text:span><text:span text:style-name="T699">em</text:span><text:span text:style-name="T1487"> </text:span><text:span text:style-name="T699">vista</text:span><text:span text:style-name="T1487"> </text:span><text:span text:style-name="T699">o</text:span><text:span text:style-name="T1487"> </text:span><text:span text:style-name="T699">que consta no processo nº </text:span><text:span text:style-name="T701">51894/2026,</text:span></text:p>
      <text:h text:style-name="P1068" text:outline-level="9">RESOLVE:</text:h>
      <text:p text:style-name="P1069"><text:span text:style-name="T701">Art.</text:span><text:span text:style-name="T1488"> <text:s/></text:span><text:span text:style-name="T701">1º</text:span><text:span text:style-name="T1488"> <text:s/></text:span><text:span text:style-name="T699">Conceder</text:span><text:span text:style-name="T1489"> <text:s/></text:span><text:span text:style-name="T701">benefício</text:span><text:span text:style-name="T1488"> </text:span><text:span text:style-name="T701">auxílio-doença </text:span><text:span text:style-name="T699">à servidora </text:span><text:span text:style-name="T701">MARILENE PIASSAROLO</text:span><text:span text:style-name="T699">, Agente de Serviços</text:span><text:span text:style-name="T847"> </text:span><text:span text:style-name="T699">da</text:span><text:span text:style-name="T847"> </text:span><text:span text:style-name="T699">Educação,</text:span><text:span text:style-name="T847"> </text:span><text:span text:style-name="T699">lotada</text:span><text:span text:style-name="T847"> </text:span><text:span text:style-name="T699">na</text:span><text:span text:style-name="T847"> </text:span><text:span text:style-name="T699">SEME,</text:span><text:span text:style-name="T847"> </text:span><text:span text:style-name="T699">no</text:span><text:span text:style-name="T847"> </text:span><text:span text:style-name="T699">período</text:span><text:span text:style-name="T847"> </text:span><text:span text:style-name="T699">de</text:span><text:span text:style-name="T847"> </text:span><text:span text:style-name="T699">30</text:span><text:span text:style-name="T847"> </text:span><text:span text:style-name="T699">(trinta)</text:span><text:span text:style-name="T847"> </text:span><text:span text:style-name="T699">dias, a partir de </text:span><text:span text:style-name="T1490">06 de julho de 2026</text:span><text:span text:style-name="T715">, </text:span><text:span text:style-name="T699">de acordo com perícia de atestado deferido pela MEDTRAB Medicina e Segurança do Trabalho (Grupo Innovar), anexo ao referido processo, nos termos do artigo 2º da Lei nº 7859/2020 e Decreto nº. 29.111/2019.</text:span></text:p>
      <text:p text:style-name="P1070"><text:span text:style-name="T701">Art. 2º </text:span><text:span text:style-name="T699">Tornar sem efeito a licença para tratamento de saúde concedida ao referido servidor através da </text:span><text:span text:style-name="T1490">Portaria nº 1.593/2026.</text:span></text:p>
      <text:p text:style-name="P1071"><text:span text:style-name="T701">Art. 3º </text:span><text:span text:style-name="T699">Esta Portaria entra em vigor na data de sua publicação, revogadas as disposições em contrário.</text:span></text:p>
      <text:p text:style-name="P760"/>
      <text:p text:style-name="P1072"><text:span text:style-name="T699">Cachoeiro</text:span><text:span text:style-name="T698"> </text:span><text:span text:style-name="T699">de</text:span><text:span text:style-name="T977"> </text:span><text:span text:style-name="T699">Itapemirim/ES,</text:span><text:span text:style-name="T698"> </text:span><text:span text:style-name="T699">24</text:span><text:span text:style-name="T977"> </text:span><text:span text:style-name="T699">de</text:span><text:span text:style-name="T977"> </text:span><text:span text:style-name="T699">agosto</text:span><text:span text:style-name="T698"> </text:span><text:span text:style-name="T699">de</text:span><text:span text:style-name="T977"> </text:span><text:span text:style-name="T718">2026.</text:span></text:p>
      <text:p text:style-name="P758"/>
      <text:h text:style-name="P1073" text:outline-level="9">ROGÉRIO<text:span text:style-name="T983"> </text:span>DA<text:span text:style-name="T1491"> </text:span>SILVA<text:span text:style-name="T1491"> </text:span><text:span text:style-name="T849">ATHAYDE</text:span></text:h>
      <text:p text:style-name="P1074"><text:span text:style-name="T701">Secretário</text:span><text:span text:style-name="T1492"> </text:span><text:span text:style-name="T701">Municipal</text:span><text:span text:style-name="T1492"> </text:span><text:span text:style-name="T701">de</text:span><text:span text:style-name="T1492"> </text:span><text:span text:style-name="T700">Administração</text:span></text:p>
      <text:p text:style-name="P1075"/>
      <text:p text:style-name="P488"/>
      <text:p text:style-name="P488"/>
      <text:p text:style-name="P1076"/>
      <text:p text:style-name="P1077"><text:span text:style-name="T697">PORTARIA</text:span><text:span text:style-name="T1493"> </text:span><text:span text:style-name="T697">Nº</text:span><text:span text:style-name="T1493"> </text:span><text:span text:style-name="T697">1.791/2026</text:span></text:p>
      <text:h text:style-name="P1078" text:outline-level="9">DISPÕE SOBRE CONCESSÃO DE LICENÇA<text:span text:style-name="T1485"> <text:s/></text:span>PARA<text:span text:style-name="T1485"> <text:s/></text:span>TRATAMENTO<text:span text:style-name="T1485"> </text:span>DE<text:span text:style-name="T1494"> </text:span>SAÚDE<text:span text:style-name="T1494"> </text:span>E<text:span text:style-name="T1494"> </text:span>BENEFÍCIO<text:span text:style-name="T1495"> </text:span><text:span text:style-name="T849">AUXÍLIO-DOENÇA.</text:span></text:h>
      <text:p text:style-name="P1079"><text:span text:style-name="T699">O</text:span><text:span text:style-name="T1496"> <text:s/></text:span><text:span text:style-name="T701">SECRETÁRIO</text:span><text:span text:style-name="T1497"> <text:s/></text:span><text:span text:style-name="T701">MUNICIPAL</text:span><text:span text:style-name="T1498"> <text:s/></text:span><text:span text:style-name="T702">DE</text:span></text:p>
      <text:p text:style-name="P1080"><text:span text:style-name="T701">ADMINISTRAÇÃO </text:span><text:span text:style-name="T699">de Cachoeiro de Itapemirim, Estado do Espírito Santo, no uso de suas atribuições delegadas</text:span><text:span text:style-name="T1489"> </text:span><text:span text:style-name="T699">através</text:span><text:span text:style-name="T718"> </text:span><text:span text:style-name="T699">dos</text:span><text:span text:style-name="T718"> </text:span><text:span text:style-name="T699">Decretos</text:span><text:span text:style-name="T718"> </text:span><text:span text:style-name="T699">nºs.</text:span><text:span text:style-name="T718"> </text:span><text:span text:style-name="T699">18.275/2008</text:span><text:span text:style-name="T718"> </text:span><text:span text:style-name="T699">e </text:span><text:span text:style-name="T718">35.892/2025,</text:span></text:p>
      <text:h text:style-name="P1081" text:outline-level="9">RESOLVE:</text:h>
      <text:p text:style-name="P1082"><text:span text:style-name="T701">Art. 1º </text:span><text:span text:style-name="T699">Considerar autorizado a concessão de </text:span><text:span text:style-name="T701">licença para tratamento de saúde </text:span><text:span text:style-name="T699">à servidora abaixo mencionada, conforme atestado médico apresentado e anexo ao referido processo, nos termos do artigo 2º da Lei nº 7859/2020 e Decreto nº. 29.111/2019.</text:span></text:p>
      <text:p text:style-name="P1083"/>
      <table:table table:name="Table13" table:style-name="Table13">
        <table:table-column table:style-name="Table13.A"/>
        <table:table-column table:style-name="Table13.B"/>
        <table:table-column table:style-name="Table13.C"/>
        <table:table-column table:style-name="Table13.D"/>
        <table:table-column table:style-name="Table13.E"/>
        <table:table-column table:style-name="Table13.F"/>
        <table:table-row table:style-name="Table13.1">
          <table:table-cell table:style-name="Table13.A1" office:value-type="string">
            <text:p text:style-name="P1084"><text:span text:style-name="T704">SERVIDORA</text:span><text:span text:style-name="T704"/></text:p>
          </table:table-cell>
          <table:table-cell table:style-name="Table13.A1" office:value-type="string">
            <text:p text:style-name="P1085"><text:span text:style-name="T704">CARGO</text:span><text:span text:style-name="T704"/></text:p>
          </table:table-cell>
          <table:table-cell table:style-name="Table13.A1" office:value-type="string">
            <text:p text:style-name="P1086"><text:span text:style-name="T704">LOTAÇÃO</text:span><text:span text:style-name="T704"/></text:p>
          </table:table-cell>
          <table:table-cell table:style-name="Table13.A1" table:number-columns-spanned="2" office:value-type="string">
            <text:p text:style-name="P1087"><text:span text:style-name="T704">LICENÇA</text:span><text:span text:style-name="T704"/></text:p>
          </table:table-cell>
          <table:covered-table-cell/>
          <table:table-cell table:style-name="Table13.A1" office:value-type="string">
            <text:p text:style-name="P1088"><text:span text:style-name="T704">PROC.</text:span><text:span text:style-name="T1467"> </text:span><text:span text:style-name="T706">Nº</text:span></text:p>
          </table:table-cell>
        </table:table-row>
        <table:table-row table:style-name="Table13.2">
          <table:table-cell table:style-name="Table13.A1" office:value-type="string">
            <text:p text:style-name="P1089"><text:span text:style-name="T705">CLAUDIA</text:span><text:span text:style-name="T707"> </text:span><text:span text:style-name="T705">SOUZA</text:span><text:span text:style-name="T708"> </text:span><text:span text:style-name="T704">DAMACENA</text:span><text:span text:style-name="T869"> </text:span><text:span text:style-name="T704">DE</text:span><text:span text:style-name="T869"> </text:span><text:span text:style-name="T704">LIMA</text:span></text:p>
          </table:table-cell>
          <table:table-cell table:style-name="Table13.A1" office:value-type="string">
            <text:p text:style-name="P1090"><text:span text:style-name="T711">PROF</text:span><text:span text:style-name="T1499"> </text:span><text:span text:style-name="T711">PEB</text:span><text:span text:style-name="T1500"> </text:span><text:span text:style-name="T1470">A</text:span></text:p>
          </table:table-cell>
          <table:table-cell table:style-name="Table13.A1" office:value-type="string">
            <text:p text:style-name="P1091"><text:span text:style-name="T1501">SEME</text:span><text:span text:style-name="T1501"/></text:p>
          </table:table-cell>
          <table:table-cell table:style-name="Table13.A1" office:value-type="string">
            <text:p text:style-name="P1092"><text:span text:style-name="T711">30</text:span><text:span text:style-name="T724"> </text:span><text:span text:style-name="T1501">DIAS</text:span></text:p>
          </table:table-cell>
          <table:table-cell table:style-name="Table13.A1" office:value-type="string">
            <text:p text:style-name="P1093"><text:span text:style-name="T1469">07/08/2026</text:span><text:span text:style-name="T1469"/></text:p>
          </table:table-cell>
          <table:table-cell table:style-name="Table13.A1" office:value-type="string">
            <text:p text:style-name="P1094"><text:span text:style-name="T704">61747/2026</text:span><text:span text:style-name="T704"/></text:p>
          </table:table-cell>
        </table:table-row>
      </table:table>
      <text:p text:style-name="P1095"><text:span text:style-name="T701">Art.</text:span><text:span text:style-name="T1488"> <text:s/></text:span><text:span text:style-name="T701">2º</text:span><text:span text:style-name="T1488"> <text:s/></text:span><text:span text:style-name="T699">Conceder</text:span><text:span text:style-name="T1489"> <text:s/></text:span><text:span text:style-name="T701">benefício</text:span><text:span text:style-name="T1488"> </text:span><text:span text:style-name="T701">auxílio-doença </text:span><text:span text:style-name="T699">à referida servidora, no período de 60 (sessenta) dias,</text:span><text:span text:style-name="T847"> </text:span><text:span text:style-name="T699">a</text:span><text:span text:style-name="T847"> </text:span><text:span text:style-name="T699">partir</text:span><text:span text:style-name="T974"> </text:span><text:span text:style-name="T699">de</text:span><text:span text:style-name="T847"> </text:span><text:span text:style-name="T1490">06</text:span><text:span text:style-name="T1502"> </text:span><text:span text:style-name="T1490">de</text:span><text:span text:style-name="T1502"> </text:span><text:span text:style-name="T1490">setembro</text:span><text:span text:style-name="T1502"> </text:span><text:span text:style-name="T1490">de</text:span><text:span text:style-name="T1502"> </text:span><text:span text:style-name="T1490">2026</text:span><text:span text:style-name="T715">,</text:span><text:span text:style-name="T1503"> </text:span><text:span text:style-name="T699">de</text:span><text:span text:style-name="T847"> </text:span><text:span text:style-name="T699">acordo</text:span><text:span text:style-name="T974"> </text:span><text:span text:style-name="T699">com</text:span><text:span text:style-name="T1486"> </text:span><text:span text:style-name="T699">perícia</text:span><text:span text:style-name="T847"> </text:span><text:span text:style-name="T699">de atestado deferido pela MEDTRAB Medicina e Segurança do Trabalho (Grupo Innovar).</text:span></text:p>
      <text:p text:style-name="P1096"><text:span text:style-name="T701">Art.</text:span><text:span text:style-name="T1504"> </text:span><text:span text:style-name="T701">3°</text:span><text:span text:style-name="T1505"> </text:span><text:span text:style-name="T699">Esta</text:span><text:span text:style-name="T846"> </text:span><text:span text:style-name="T699">Portaria</text:span><text:span text:style-name="T819"> </text:span><text:span text:style-name="T699">entrará</text:span><text:span text:style-name="T819"> </text:span><text:span text:style-name="T699">em</text:span><text:span text:style-name="T819"> </text:span><text:span text:style-name="T699">vigor</text:span><text:span text:style-name="T819"> </text:span><text:span text:style-name="T846">na</text:span></text:p>
      <text:p text:style-name="P1097"><text:span text:style-name="T699">data</text:span><text:span text:style-name="T974"> </text:span><text:span text:style-name="T699">de</text:span><text:span text:style-name="T974"> </text:span><text:span text:style-name="T699">sua</text:span><text:span text:style-name="T974"> </text:span><text:span text:style-name="T718">publicação.</text:span></text:p>
      <text:p text:style-name="P760"/>
      <text:p text:style-name="P1098"><text:span text:style-name="T699">Cachoeiro</text:span><text:span text:style-name="T1506"> </text:span><text:span text:style-name="T699">de</text:span><text:span text:style-name="T1507"> </text:span><text:span text:style-name="T699">Itapemirim/ES</text:span><text:span text:style-name="T1507"> </text:span><text:span text:style-name="T699">24</text:span><text:span text:style-name="T1507"> </text:span><text:span text:style-name="T699">de</text:span><text:span text:style-name="T1507"> </text:span><text:span text:style-name="T699">agosto</text:span><text:span text:style-name="T1507"> </text:span><text:span text:style-name="T699">de</text:span><text:span text:style-name="T1507"> </text:span><text:span text:style-name="T718">2026.</text:span></text:p>
      <text:p text:style-name="P1099"/>
      <text:h text:style-name="P1100" text:outline-level="9">ROGÉRIO<text:span text:style-name="T1508"> </text:span>DA<text:span text:style-name="T1509"> </text:span>SILVA<text:span text:style-name="T1509"> </text:span><text:span text:style-name="T849">ATHAYDE</text:span></text:h>
      <text:p text:style-name="P1101"><text:span text:style-name="T700">Secretário</text:span><text:span text:style-name="T1504"> </text:span><text:span text:style-name="T700">Municipal</text:span><text:span text:style-name="T1504"> </text:span><text:span text:style-name="T700">de</text:span><text:span text:style-name="T1504"> </text:span><text:span text:style-name="T700">Administração</text:span></text:p>
      <text:p text:style-name="P1102"/>
      <text:p text:style-name="P488"/>
      <text:p text:style-name="P488"/>
      <text:p text:style-name="P606"/>
      <text:p text:style-name="P1103"><text:span text:style-name="T694">PORTARIA</text:span><text:span text:style-name="T1510"> </text:span><text:span text:style-name="T694">Nº</text:span><text:span text:style-name="T1510"> </text:span><text:span text:style-name="T697">1.793/2026</text:span></text:p>
      <text:p text:style-name="P1104"/>
      <text:h text:style-name="P1105" text:outline-level="9">DISPÕE SOBRE AFASTAMENTO PELA PRESTAÇÃO DE SERVIÇOS À JUSTIÇA <text:span text:style-name="T849">ELEITORAL.</text:span></text:h>
      <text:p text:style-name="P681"/>
      <text:p text:style-name="P1106"><text:span text:style-name="T699">O</text:span><text:span text:style-name="T1511"> <text:s text:c="2"/></text:span><text:span text:style-name="T701">SECRETÁRIO</text:span><text:span text:style-name="T1512"> <text:s text:c="2"/></text:span><text:span text:style-name="T701">MUNICIPAL</text:span><text:span text:style-name="T1513"> <text:s text:c="2"/></text:span><text:span text:style-name="T702">DE</text:span></text:p>
      <text:p text:style-name="P1107"><text:span text:style-name="T701">ADMINISTRAÇÃO </text:span><text:span text:style-name="T699">de Cachoeiro de Itapemirim, Estado do Espírito Santo, no uso de suas atribuições delegadas através dos Decretos nºs. 18.275/2008 e 35.892/2025,</text:span></text:p>
      <text:h text:style-name="P1108" text:outline-level="9">RESOLVE:</text:h>
      <text:p text:style-name="P1104"/>
      <text:p text:style-name="P1109"><text:span text:style-name="T701">Art. 1º </text:span><text:span text:style-name="T699">Alterar a </text:span><text:span text:style-name="T1490">Portaria nº 1.272/2026, </text:span><text:span text:style-name="T699">que autoriza o afastamento de expediente do servidor abaixo, tendo em vista a participação e prestação de serviços à Justiça Eleitoral, passando</text:span><text:span text:style-name="T1487"> </text:span><text:span text:style-name="T699">a constar conforme segue:</text:span></text:p>
      <text:p text:style-name="P1110"/>
      <table:table table:name="Table14" table:style-name="Table14">
        <table:table-column table:style-name="Table14.A"/>
        <table:table-column table:style-name="Table14.B"/>
        <table:table-column table:style-name="Table14.C"/>
        <table:table-column table:style-name="Table14.D"/>
        <table:table-column table:style-name="Table14.E"/>
        <table:table-row table:style-name="Table14.1">
          <table:table-cell table:style-name="Table14.A1" office:value-type="string">
            <text:p text:style-name="P1111"><text:span text:style-name="T704">SERVIDOR</text:span><text:span text:style-name="T704"/></text:p>
          </table:table-cell>
          <table:table-cell table:style-name="Table14.A1" office:value-type="string">
            <text:p text:style-name="P1112"><text:span text:style-name="T704">LOTAÇÃO</text:span><text:span text:style-name="T704"/></text:p>
          </table:table-cell>
          <table:table-cell table:style-name="Table14.A1" office:value-type="string">
            <text:p text:style-name="P1111"><text:span text:style-name="T705">ONDE</text:span><text:span text:style-name="T704"> </text:span><text:span text:style-name="T705">SE</text:span><text:span text:style-name="T704"> </text:span><text:span text:style-name="T706">LÊ</text:span></text:p>
          </table:table-cell>
          <table:table-cell table:style-name="Table14.A1" office:value-type="string">
            <text:p text:style-name="P1111"><text:span text:style-name="T704">LEIA-</text:span><text:span text:style-name="T706">SE</text:span></text:p>
          </table:table-cell>
          <table:table-cell table:style-name="Table14.A1" office:value-type="string">
            <text:p text:style-name="P1111"><text:span text:style-name="T705">PROC.</text:span><text:span text:style-name="T704"> </text:span><text:span text:style-name="T706">N°</text:span></text:p>
          </table:table-cell>
        </table:table-row>
        <table:table-row table:style-name="Table14.2">
          <table:table-cell table:style-name="Table14.A1" office:value-type="string">
            <text:p text:style-name="P1113"/>
            <text:p text:style-name="P620"><text:span text:style-name="T705">TÂNIA</text:span><text:span text:style-name="T1514"> </text:span><text:span text:style-name="T705">MARIA</text:span><text:span text:style-name="T1514"> </text:span><text:span text:style-name="T705">BOTELHO</text:span><text:span text:style-name="T704"> MONTENEGRO</text:span></text:p>
          </table:table-cell>
          <table:table-cell table:style-name="Table14.A1" office:value-type="string">
            <text:p text:style-name="P1113"/>
            <text:p text:style-name="P1114"><text:span text:style-name="T1501">SEME</text:span><text:span text:style-name="T1501"/></text:p>
          </table:table-cell>
          <table:table-cell table:style-name="Table14.A1" office:value-type="string">
            <text:p text:style-name="P1113"/>
            <text:p text:style-name="P1114"><text:span text:style-name="T1469">29/05/2026</text:span><text:span text:style-name="T1469"/></text:p>
          </table:table-cell>
          <table:table-cell table:style-name="Table14.A1" office:value-type="string">
            <text:p text:style-name="P1113"/>
            <text:p text:style-name="P1114"><text:span text:style-name="T704">10/07/2026</text:span><text:span text:style-name="T704"/></text:p>
          </table:table-cell>
          <table:table-cell table:style-name="Table14.A1" office:value-type="string">
            <text:p text:style-name="P1113"/>
            <text:p text:style-name="P1114"><text:span text:style-name="T704">76087/2024</text:span><text:span text:style-name="T704"/></text:p>
          </table:table-cell>
        </table:table-row>
      </table:table>
      <text:p text:style-name="P1115"><text:span text:style-name="T701">Art. 2º </text:span><text:span text:style-name="T699">Esta Portaria entra em vigor na data de sua publicação, revogadas as disposições em contrário.</text:span></text:p>
      <text:p text:style-name="P516"/>
      <text:p text:style-name="P702"/>
      <text:p text:style-name="P1116"><text:span text:style-name="T699">Cachoeiro</text:span><text:span text:style-name="T1515"> </text:span><text:span text:style-name="T699">de</text:span><text:span text:style-name="T1516"> </text:span><text:span text:style-name="T699">Itapemirim/ES,</text:span><text:span text:style-name="T1517"> </text:span><text:span text:style-name="T699">24</text:span><text:span text:style-name="T1517"> </text:span><text:span text:style-name="T699">de</text:span><text:span text:style-name="T1516"> </text:span><text:span text:style-name="T699">agosto</text:span><text:span text:style-name="T1518"> </text:span><text:span text:style-name="T699">de</text:span><text:span text:style-name="T1516"> </text:span><text:span text:style-name="T819">2026.</text:span></text:p>
      <text:p text:style-name="P516"/>
      <text:p text:style-name="P700"/>
      <text:h text:style-name="P1117" text:outline-level="9">ROGÉRIO<text:span text:style-name="T1519"> </text:span>DA<text:span text:style-name="T1519"> </text:span>SILVA<text:span text:style-name="T1519"> </text:span><text:span text:style-name="T849">ATHAYDE</text:span></text:h>
      <text:p text:style-name="P1118"><text:span text:style-name="T701">Secretário</text:span><text:span text:style-name="T1520"> </text:span><text:span text:style-name="T701">Municipal</text:span><text:span text:style-name="T1521"> </text:span><text:span text:style-name="T701">de</text:span><text:span text:style-name="T1522"> </text:span><text:span text:style-name="T700">Administração</text:span></text:p>
      <text:p text:style-name="P1119"/>
      <text:p text:style-name="P488"/>
      <text:p text:style-name="P488"/>
      <text:p text:style-name="P1076"/>
      <text:p text:style-name="P1120"><text:span text:style-name="T697">PORTARIA</text:span><text:span text:style-name="T1523"> </text:span><text:span text:style-name="T697">Nº</text:span><text:span text:style-name="T1523"> </text:span><text:span text:style-name="T697">1.795/2026</text:span></text:p>
      <text:h text:style-name="P1121" text:outline-level="9">DISPÕE SOBRE CONCESSÃO DE LICENÇA<text:span text:style-name="T1485"> <text:s/></text:span>PARA<text:span text:style-name="T1485"> <text:s/></text:span>TRATAMENTO<text:span text:style-name="T1485"> </text:span>DE<text:span text:style-name="T1494"> </text:span>SAÚDE<text:span text:style-name="T1494"> </text:span>E<text:span text:style-name="T1494"> </text:span>BENEFÍCIO<text:span text:style-name="T1495"> </text:span><text:span text:style-name="T849">AUXÍLIO-DOENÇA.</text:span></text:h>
      <text:p text:style-name="P1122"><text:span text:style-name="T699">O</text:span><text:span text:style-name="T1524"> <text:s/></text:span><text:span text:style-name="T701">SECRETÁRIO</text:span><text:span text:style-name="T1498"> <text:s/></text:span><text:span text:style-name="T701">MUNICIPAL</text:span><text:span text:style-name="T1497"> <text:s/></text:span><text:span text:style-name="T702">DE</text:span></text:p>
      <text:p text:style-name="P1123"><text:span text:style-name="T701">ADMINISTRAÇÃO </text:span><text:span text:style-name="T699">de Cachoeiro de Itapemirim, Estado do Espírito Santo, no uso de suas atribuições delegadas</text:span><text:span text:style-name="T1489"> </text:span><text:span text:style-name="T699">através</text:span><text:span text:style-name="T832"> </text:span><text:span text:style-name="T699">dos</text:span><text:span text:style-name="T718"> </text:span><text:span text:style-name="T699">Decretos</text:span><text:span text:style-name="T832"> </text:span><text:span text:style-name="T699">nºs.</text:span><text:span text:style-name="T718"> </text:span><text:span text:style-name="T699">18.275/2008</text:span><text:span text:style-name="T718"> </text:span><text:span text:style-name="T699">e </text:span><text:span text:style-name="T718">35.892/2025,</text:span></text:p>
      <text:h text:style-name="P1124" text:outline-level="9">RESOLVE:</text:h>
      <text:p text:style-name="P1125"><text:span text:style-name="T701">Art. 1º </text:span><text:span text:style-name="T699">Considerar autorizado a concessão de </text:span><text:span text:style-name="T701">licença para tratamento de saúde </text:span><text:span text:style-name="T699">à servidora abaixo mencionada, conforme atestado médico apresentado e anexo ao referido processo, nos termos do artigo 2º da Lei nº 7859/2020 e Decreto nº. 29.111/2019.</text:span></text:p>
      <text:p text:style-name="P1083"/>
      <table:table table:name="Table15" table:style-name="Table15">
        <table:table-column table:style-name="Table15.A"/>
        <table:table-column table:style-name="Table15.B"/>
        <table:table-column table:style-name="Table15.C"/>
        <table:table-column table:style-name="Table15.D"/>
        <table:table-column table:style-name="Table15.E"/>
        <table:table-column table:style-name="Table15.F"/>
        <table:table-row table:style-name="Table15.1">
          <table:table-cell table:style-name="Table15.A1" office:value-type="string">
            <text:p text:style-name="P1126"><text:span text:style-name="T704">SERVIDORA</text:span><text:span text:style-name="T704"/></text:p>
          </table:table-cell>
          <table:table-cell table:style-name="Table15.A1" office:value-type="string">
            <text:p text:style-name="P1127"><text:span text:style-name="T704">CARGO</text:span><text:span text:style-name="T704"/></text:p>
          </table:table-cell>
          <table:table-cell table:style-name="Table15.A1" office:value-type="string">
            <text:p text:style-name="P1128"><text:span text:style-name="T704">LOTAÇÃO</text:span><text:span text:style-name="T704"/></text:p>
          </table:table-cell>
          <table:table-cell table:style-name="Table15.A1" table:number-columns-spanned="2" office:value-type="string">
            <text:p text:style-name="P1129"><text:span text:style-name="T704">LICENÇA</text:span><text:span text:style-name="T704"/></text:p>
          </table:table-cell>
          <table:covered-table-cell/>
          <table:table-cell table:style-name="Table15.A1" office:value-type="string">
            <text:p text:style-name="P1130"><text:span text:style-name="T704">PROC.</text:span><text:span text:style-name="T705"> </text:span><text:span text:style-name="T706">Nº</text:span></text:p>
          </table:table-cell>
        </table:table-row>
        <table:table-row table:style-name="Table15.2">
          <table:table-cell table:style-name="Table15.A1" office:value-type="string">
            <text:p text:style-name="P1131"><text:span text:style-name="T704">MARIA</text:span><text:span text:style-name="T869"> </text:span><text:span text:style-name="T704">JESUS</text:span><text:span text:style-name="T869"> </text:span><text:span text:style-name="T704">DA</text:span><text:span text:style-name="T1525"> </text:span><text:span text:style-name="T704">SILVA</text:span><text:span text:style-name="T869"> </text:span><text:span text:style-name="T704">DE</text:span><text:span text:style-name="T708"> </text:span><text:span text:style-name="T704">MORAES</text:span></text:p>
          </table:table-cell>
          <table:table-cell table:style-name="Table15.A1" office:value-type="string">
            <text:p text:style-name="P1132"><text:span text:style-name="T711">AUX. DE SERVIÇOS</text:span><text:span text:style-name="T712"> </text:span><text:span text:style-name="T1469">PÚBLICOS</text:span><text:span text:style-name="T1500"> </text:span><text:span text:style-name="T1469">MUNICIPAIS</text:span></text:p>
          </table:table-cell>
          <table:table-cell table:style-name="Table15.A1" office:value-type="string">
            <text:p text:style-name="P1133"><text:span text:style-name="T1469">SEMUS</text:span><text:span text:style-name="T1469"/></text:p>
          </table:table-cell>
          <table:table-cell table:style-name="Table15.A1" office:value-type="string">
            <text:p text:style-name="P1134"><text:span text:style-name="T711">10</text:span><text:span text:style-name="T1501"> DIAS</text:span></text:p>
          </table:table-cell>
          <table:table-cell table:style-name="Table15.A1" office:value-type="string">
            <text:p text:style-name="P1135"><text:span text:style-name="T1469">12/08/2026</text:span><text:span text:style-name="T1469"/></text:p>
          </table:table-cell>
          <table:table-cell table:style-name="Table15.A1" office:value-type="string">
            <text:p text:style-name="P1136"><text:span text:style-name="T704">61649/2026</text:span><text:span text:style-name="T704"/></text:p>
          </table:table-cell>
        </table:table-row>
      </table:table>
      <text:p text:style-name="P1137"><text:span text:style-name="T701">Art.</text:span><text:span text:style-name="T1488"> <text:s/></text:span><text:span text:style-name="T701">2º</text:span><text:span text:style-name="T1488"> <text:s/></text:span><text:span text:style-name="T699">Conceder</text:span><text:span text:style-name="T1489"> <text:s/></text:span><text:span text:style-name="T701">benefício</text:span><text:span text:style-name="T1488"> </text:span><text:span text:style-name="T701">auxílio-doença</text:span><text:span text:style-name="T1504"> </text:span><text:span text:style-name="T699">à</text:span><text:span text:style-name="T846"> </text:span><text:span text:style-name="T699">referida</text:span><text:span text:style-name="T846"> </text:span><text:span text:style-name="T699">servidora,</text:span><text:span text:style-name="T1486"> </text:span><text:span text:style-name="T699">no</text:span><text:span text:style-name="T1486"> </text:span><text:span text:style-name="T699">período</text:span><text:span text:style-name="T1486"> </text:span><text:span text:style-name="T699">de</text:span><text:span text:style-name="T1486"> </text:span><text:span text:style-name="T699">20</text:span><text:span text:style-name="T847"> </text:span><text:span text:style-name="T699">(vinte)</text:span><text:span text:style-name="T819"> </text:span><text:span text:style-name="T699">dias,</text:span><text:span text:style-name="T1486"> </text:span><text:span text:style-name="T699">a partir</text:span><text:span text:style-name="T832"> </text:span><text:span text:style-name="T699">de</text:span><text:span text:style-name="T832"> </text:span><text:span text:style-name="T1490">22 de agosto</text:span><text:span text:style-name="T1526"> </text:span><text:span text:style-name="T1490">de 2026</text:span><text:span text:style-name="T715">,</text:span><text:span text:style-name="T1527"> </text:span><text:span text:style-name="T699">de</text:span><text:span text:style-name="T832"> </text:span><text:span text:style-name="T699">acordo</text:span><text:span text:style-name="T832"> </text:span><text:span text:style-name="T699">com perícia</text:span><text:span text:style-name="T718"> </text:span><text:span text:style-name="T699">de</text:span><text:span text:style-name="T832"> </text:span><text:span text:style-name="T699">atestado deferido pela MEDTRAB Medicina e Segurança do Trabalho (Grupo </text:span><text:span text:style-name="T718">Innovar).</text:span></text:p>
      <text:p text:style-name="P1138"><text:span text:style-name="T701">Art.</text:span><text:span text:style-name="T702"> </text:span><text:span text:style-name="T701">3°</text:span><text:span text:style-name="T700"> </text:span><text:span text:style-name="T699">Esta</text:span><text:span text:style-name="T846"> </text:span><text:span text:style-name="T699">Portaria</text:span><text:span text:style-name="T830"> </text:span><text:span text:style-name="T699">entrará</text:span><text:span text:style-name="T830"> </text:span><text:span text:style-name="T699">em</text:span><text:span text:style-name="T819"> </text:span><text:span text:style-name="T699">vigor</text:span><text:span text:style-name="T830"> </text:span><text:span text:style-name="T846">na</text:span></text:p>
      <text:p text:style-name="P1139"><text:span text:style-name="T699">data</text:span><text:span text:style-name="T847"> </text:span><text:span text:style-name="T699">de</text:span><text:span text:style-name="T977"> </text:span><text:span text:style-name="T699">sua</text:span><text:span text:style-name="T974"> </text:span><text:span text:style-name="T718">publicação.</text:span></text:p>
      <text:p text:style-name="P760"/>
      <text:p text:style-name="P1140"><text:span text:style-name="T699">Cachoeiro</text:span><text:span text:style-name="T1507"> </text:span><text:span text:style-name="T699">de</text:span><text:span text:style-name="T1506"> </text:span><text:span text:style-name="T699">Itapemirim/ES,</text:span><text:span text:style-name="T1507"> </text:span><text:span text:style-name="T699">24</text:span><text:span text:style-name="T1507"> </text:span><text:span text:style-name="T699">de</text:span><text:span text:style-name="T1506"> </text:span><text:span text:style-name="T699">agosto</text:span><text:span text:style-name="T1507"> </text:span><text:span text:style-name="T699">de</text:span><text:span text:style-name="T1507"> </text:span><text:span text:style-name="T718">2026.</text:span></text:p>
      <text:p text:style-name="P1099"/>
      <text:h text:style-name="P1141" text:outline-level="9"><text:span text:style-name="T849">ROGÉRIO</text:span><text:span text:style-name="T1528"> </text:span><text:span text:style-name="T849">DA</text:span><text:span text:style-name="T1529"> </text:span><text:span text:style-name="T849">SILVA</text:span><text:span text:style-name="T921"> </text:span><text:span text:style-name="T849">ATHAYDE</text:span></text:h>
      <text:p text:style-name="P1142"><text:span text:style-name="T849">Secretário</text:span><text:span text:style-name="T921"> </text:span><text:span text:style-name="T849">Municipal</text:span><text:span text:style-name="T1529"> </text:span><text:span text:style-name="T849">de</text:span><text:span text:style-name="T1529"> </text:span><text:span text:style-name="T849">Administração</text:span></text:p>
      <text:p text:style-name="P1143"/>
      <text:p text:style-name="P68"/>
      <text:p text:style-name="P68"/>
      <text:p text:style-name="P1144"/>
      <text:p text:style-name="P1145"><text:span text:style-name="T1530">RATIFICAÇÃO</text:span><text:span text:style-name="T1530"/></text:p>
      <text:p text:style-name="P824"/>
      <text:p text:style-name="P1146"/>
      <text:p text:style-name="P1147">Em cumprimento ao Artigo 72, § único da Lei Federal N.º 14.133/2021, a<text:span text:style-name="T1495"> </text:span>SECRETARIA<text:span text:style-name="T1495"> </text:span>MUNICIPAL<text:span text:style-name="T1531"> </text:span>DE<text:span text:style-name="T1532"> </text:span>LIMPEZA URBANA -<text:span text:style-name="T1533"> </text:span>SELIMP,<text:span text:style-name="T1533"> </text:span>no<text:span text:style-name="T1532"> </text:span>uso<text:span text:style-name="T1532"> </text:span>de<text:span text:style-name="T1532"> </text:span>suas<text:span text:style-name="T1533"> </text:span>atribuições<text:span text:style-name="T1532"> </text:span>legais,<text:span text:style-name="T1533"> </text:span>torna<text:span text:style-name="T1532"> </text:span>público que nos autos do Processo Administrativo N.º 48198/2026, ID Cidades Nº. 2026.016E0700001.09.0024, RATIFICA a contratação direta da empresa <text:span text:style-name="T1534">J G DISTRIBUIDORA LTDA.</text:span><text:span text:style-name="T1535"> </text:span><text:span text:style-name="T1534">-</text:span><text:span text:style-name="T1536"> </text:span><text:span text:style-name="T1534">ME</text:span>,<text:span text:style-name="T1537"> </text:span>inscrita<text:span text:style-name="T1538"> </text:span>no<text:span text:style-name="T1537"> </text:span>CNPJ<text:span text:style-name="T1538"> </text:span>sob<text:span text:style-name="T1537"> </text:span>n°<text:span text:style-name="T1533"> </text:span>44.534.927/0001-87,<text:span text:style-name="T1537"> </text:span>no<text:span text:style-name="T1538"> </text:span>valor<text:span text:style-name="T1539"> </text:span>de<text:span text:style-name="T1539"> </text:span>R$<text:span text:style-name="T1537"> </text:span>19.060,76<text:span text:style-name="T1539"> </text:span>(dezenove mil, sessenta reais e setenta e seis centavos), para Aquisição de equipamentos: motopoda, motoserra e roçadeiras, por Dispensa de Licitação, com fundamento no art. 75, inciso II, da Lei nº <text:span text:style-name="T849">14.133/2021.</text:span></text:p>
      <text:p text:style-name="Text_20_body"/>
      <text:p text:style-name="P953"/>
      <text:p text:style-name="P1148">Cachoeiro<text:span text:style-name="T1540"> </text:span>de<text:span text:style-name="T1541"> </text:span>Itapemirim-ES,<text:span text:style-name="T1541"> </text:span>24<text:span text:style-name="T1541"> </text:span>de<text:span text:style-name="T1542"> </text:span>Agosto<text:span text:style-name="T1542"> </text:span>de<text:span text:style-name="T1540"> </text:span><text:span text:style-name="T849">2026.</text:span></text:p>
      <text:p text:style-name="Text_20_body"/>
      <text:p text:style-name="Text_20_body"/>
      <text:p text:style-name="P557"/>
      <text:p text:style-name="P1149">LUCIANO<text:span text:style-name="T1543"> </text:span>BAPTISTA<text:span text:style-name="T921"> </text:span>OLIVEIRA<text:span text:style-name="T921"> </text:span><text:span text:style-name="T849">JUNIOR</text:span></text:p>
      <text:p text:style-name="P1150">Secretário<text:span text:style-name="T1540"> </text:span>Municipal<text:span text:style-name="T1541"> </text:span>de<text:span text:style-name="T1541"> </text:span>Limpeza<text:span text:style-name="T1541"> </text:span>Urbana<text:span text:style-name="T1542"> </text:span><text:span text:style-name="T849">Interino</text:span></text:p>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P1151"/>
      <text:p text:style-name="P1152"><text:span text:style-name="T1544">EXTRATO DE CONVÊNIO </text:span><text:span text:style-name="T1545">ESPÉCIE:</text:span><text:span text:style-name="T1546"> </text:span><text:span text:style-name="T1547">CONVÊNIO</text:span><text:span text:style-name="T1548"> </text:span><text:span text:style-name="T1547">Nº</text:span><text:span text:style-name="T1549"> </text:span><text:span text:style-name="T1547">012/2026</text:span></text:p>
      <text:p text:style-name="P1153"><text:span text:style-name="T1550">CONVENENTES: </text:span><text:span text:style-name="T1551">MUNICÍPIO</text:span><text:span text:style-name="T1552"> </text:span><text:span text:style-name="T1551">DE</text:span><text:span text:style-name="T1552"> </text:span><text:span text:style-name="T1551">CACHOEIRO</text:span><text:span text:style-name="T1552"> </text:span><text:span text:style-name="T1551">DE</text:span><text:span text:style-name="T1552"> </text:span><text:span text:style-name="T1551">ITAPEMIRIM, atendendo</text:span><text:span text:style-name="T1552"> </text:span><text:span text:style-name="T1551">necessidades</text:span><text:span text:style-name="T1552"> </text:span><text:span text:style-name="T1551">da </text:span><text:span text:style-name="T1553">SECRETARIA</text:span><text:span text:style-name="T1554"> </text:span><text:span text:style-name="T1553">MUNICIPAL</text:span><text:span text:style-name="T1555"> </text:span><text:span text:style-name="T1553">DE</text:span><text:span text:style-name="T1554"> </text:span><text:span text:style-name="T1553">ADMINISTRAÇÃO</text:span><text:span text:style-name="T1555"> </text:span><text:span text:style-name="T1553">–</text:span><text:span text:style-name="T1556"> </text:span><text:span text:style-name="T1553">SEMAD e</text:span><text:span text:style-name="T1557"> </text:span><text:span text:style-name="T1553">o</text:span><text:span text:style-name="T1557"> </text:span><text:span text:style-name="T1553">UNIUNICA</text:span><text:span text:style-name="T1554"> </text:span><text:span text:style-name="T1553">EDUCACIONAL</text:span><text:span text:style-name="T1555"> </text:span><text:span text:style-name="T1553">LTDA</text:span></text:p>
      <text:p text:style-name="P1154"><text:span text:style-name="T1550">OBJETO: </text:span><text:span text:style-name="T1551">O presente Convênio tem por objeto estabelecer condições para a concessão de Estágio Curricular Obrigatório ou Não-obrigatório, com ou sem Remuneração para cursos de Graduação, Pós-graduação e Técnicos, aos alunos regularmente matriculados nos cursos da INSTITUIÇÃO DE ENSINO, objetivando a formação e aperfeiçoamento técnico-profissional no serviço público, mediante a execução, sem vínculo empregatício, de atividades inerentes a cada área, nas diversas Unidades da PMCI.</text:span></text:p>
      <text:p text:style-name="P1155"><text:span text:style-name="T1544">PRAZO:</text:span><text:span text:style-name="T1558"> </text:span><text:span text:style-name="T1559">12</text:span><text:span text:style-name="T1560"> </text:span><text:span text:style-name="T1559">(doze)</text:span><text:span text:style-name="T1561"> </text:span><text:span text:style-name="T1547">meses.</text:span></text:p>
      <text:p text:style-name="P1156"><text:span text:style-name="T1562">DATA</text:span><text:span text:style-name="T1563"> </text:span><text:span text:style-name="T1562">DA</text:span><text:span text:style-name="T1564"> </text:span><text:span text:style-name="T1562">ASSINATURA:</text:span><text:span text:style-name="T1565"> </text:span><text:span text:style-name="T1566">17/08/2026</text:span></text:p>
      <text:p text:style-name="P1157"><text:span text:style-name="T1550">SIGNATÁRIOS: </text:span><text:span text:style-name="T1551">Rogério da Silva Athayde - Secretário Municipal de Administração e Linnecker Henrique Sousa Batista - Representante da Instituição De Ensino</text:span></text:p>
      <text:p text:style-name="P1158"><text:span text:style-name="T1562">PROCESSO:</text:span><text:span text:style-name="T1567"> </text:span><text:span text:style-name="T1566">49560/2026</text:span></text:p>
      <text:p text:style-name="P1159"/>
      <text:p text:style-name="P1160"/>
      <text:h text:style-name="P1161" text:outline-level="3"><text:span text:style-name="T86">HOMOLOGAÇÃO</text:span><text:span text:style-name="T86"/></text:h>
      <text:p text:style-name="P1162"><text:span text:style-name="T1568">O Município de Cachoeiro de Itapemirim, por intermédio da sua Autoridade Competente, torna público o resultado</text:span><text:span text:style-name="T1569"> </text:span><text:span text:style-name="T1568">do</text:span><text:span text:style-name="T1569"> </text:span><text:span text:style-name="T1568">Pregão</text:span><text:span text:style-name="T1569"> </text:span><text:span text:style-name="T1568">Eletrônico</text:span><text:span text:style-name="T1569"> </text:span><text:span text:style-name="T1568">nº</text:span><text:span text:style-name="T1569"> </text:span><text:span text:style-name="T1568">028/2026,</text:span><text:span text:style-name="T1569"> </text:span><text:span text:style-name="T1568">ID</text:span><text:span text:style-name="T1569"> </text:span><text:span text:style-name="T1568">CidadES:</text:span><text:span text:style-name="T1569"> </text:span><text:span text:style-name="T1568">2026.016E0700001.01.0038,</text:span><text:span text:style-name="T1569"> </text:span><text:span text:style-name="T1568">cujo</text:span><text:span text:style-name="T1569"> </text:span><text:span text:style-name="T1568">objeto</text:span><text:span text:style-name="T1569"> </text:span><text:span text:style-name="T1568">é</text:span><text:span text:style-name="T1569"> </text:span><text:span text:style-name="T1568">a</text:span><text:span text:style-name="T1569"> </text:span><text:span text:style-name="T1568">aqui-sição de conjunto refeitório infantil, 08 lugares e conjunto refeitório adulto, 08 lugares. Lotes 01 e 02 no valor</text:span><text:span text:style-name="T1570"> </text:span><text:span text:style-name="T1568">total</text:span><text:span text:style-name="T1570"> </text:span><text:span text:style-name="T1568">de</text:span><text:span text:style-name="T1570"> </text:span><text:span text:style-name="T1568">R$</text:span><text:span text:style-name="T1570"> </text:span><text:span text:style-name="T1568">443.700,00</text:span><text:span text:style-name="T1570"> </text:span><text:span text:style-name="T1568">(Quatrocentos</text:span><text:span text:style-name="T1570"> </text:span><text:span text:style-name="T1568">e</text:span><text:span text:style-name="T1570"> </text:span><text:span text:style-name="T1568">Quarenta</text:span><text:span text:style-name="T1570"> </text:span><text:span text:style-name="T1568">e</text:span><text:span text:style-name="T1570"> </text:span><text:span text:style-name="T1568">Três</text:span><text:span text:style-name="T1570"> </text:span><text:span text:style-name="T1568">Mil</text:span><text:span text:style-name="T1570"> </text:span><text:span text:style-name="T1568">e</text:span><text:span text:style-name="T1570"> </text:span><text:span text:style-name="T1568">Setecentos</text:span><text:span text:style-name="T1570"> </text:span><text:span text:style-name="T1568">Reais),</text:span><text:span text:style-name="T1570"> </text:span><text:span text:style-name="T1568">em</text:span><text:span text:style-name="T1570"> </text:span><text:span text:style-name="T1568">favor</text:span><text:span text:style-name="T1570"> </text:span><text:span text:style-name="T1568">da</text:span><text:span text:style-name="T1570"> </text:span><text:span text:style-name="T1568">empresa PEROLA MOVEIS FABRICACAO DE MOVEIS LTDA CNPJ: 36.580.941/0001-99.</text:span></text:p>
      <text:p text:style-name="P1163"><text:span text:style-name="T1568">Cachoeiro</text:span><text:span text:style-name="T1571"> </text:span><text:span text:style-name="T1568">de</text:span><text:span text:style-name="T1572"> </text:span><text:span text:style-name="T1568">Itapemirim/ES,</text:span><text:span text:style-name="T1572"> 25/08/2026</text:span></text:p>
      <text:p text:style-name="P1164"><text:span text:style-name="T1573">SIMONE DE SOUZA </text:span><text:span text:style-name="T1574">BEIRIZ</text:span></text:p>
      <text:p text:style-name="P1165"><text:span text:style-name="T1573">Secretário</text:span><text:span text:style-name="T1575"> </text:span><text:span text:style-name="T1573">de</text:span><text:span text:style-name="T1575"> </text:span><text:span text:style-name="T1574">Educação</text:span></text:p>
      <text:p text:style-name="P1166"/>
      <text:p text:style-name="P1167"/>
      <text:p text:style-name="P1168"><text:span text:style-name="T1573">SECRETARIA</text:span><text:span text:style-name="T1576"> </text:span><text:span text:style-name="T1573">MUNICIPAL</text:span><text:span text:style-name="T1576"> </text:span><text:span text:style-name="T1573">DE</text:span><text:span text:style-name="T1576"> </text:span><text:span text:style-name="T1573">CULTURA</text:span><text:span text:style-name="T1576"> </text:span><text:span text:style-name="T1573">E</text:span><text:span text:style-name="T1576"> </text:span><text:span text:style-name="T1574">TURISMO</text:span></text:p>
      <text:p text:style-name="P1169"/>
      <text:p text:style-name="P1169"/>
      <text:p text:style-name="P1169"/>
      <text:p text:style-name="P1169"/>
      <text:p text:style-name="P1170"/>
      <text:p text:style-name="P1171"><draw:frame draw:style-name="fr8" draw:name="Image 374" text:anchor-type="char" svg:x="1.872in" svg:y="-0.3756in" svg:width="4.5134in" svg:height="0.4181in" draw:z-index="25"><draw:image xlink:href="Pictures/100000010000054B00000145931C90A7.png" xlink:type="simple" xlink:show="embed" xlink:actuate="onLoad" draw:mime-type="image/png"/></draw:frame><text:span text:style-name="T1577">No sexto dia do mês</text:span><text:span text:style-name="T1578"> </text:span><text:span text:style-name="T1577">de julho</text:span><text:span text:style-name="T1578"> </text:span><text:span text:style-name="T1577">de dois mil e vinte e seis</text:span><text:span text:style-name="T1579">, </text:span><text:span text:style-name="T1577">às dezesseis horas, realizou-se de forma online a centésima vigésima sexta reunião Ordinária do Conselho Municipal de</text:span><text:span text:style-name="T1580"> </text:span><text:span text:style-name="T1577">Política Cultural de Cachoeiro de ltapemirim, com as presenças dos conselheiros</text:span><text:span text:style-name="T1579">, </text:span><text:span text:style-name="T1577">representantes da sociedade</text:span><text:span text:style-name="T1581"> </text:span><text:span text:style-name="T1577">civil: </text:span><text:span text:style-name="T1582">Lucas</text:span><text:span text:style-name="T1583"> </text:span><text:span text:style-name="T1582">Guimarães</text:span><text:span text:style-name="T1583"> </text:span><text:span text:style-name="T1582">Blunck Schuina -</text:span><text:span text:style-name="T1583"> </text:span><text:span text:style-name="T1582">Cinema,</text:span><text:span text:style-name="T1583"> </text:span><text:span text:style-name="T1582">video e cultura</text:span><text:span text:style-name="T1583"> </text:span><text:span text:style-name="T1582">digital, Karyna Bahiense Barros -</text:span><text:span text:style-name="T1583"> </text:span><text:span text:style-name="T1582">Cinema, video e cultura digital, Emerson da Silva Costa </text:span><draw:frame draw:style-name="fr3" draw:name="Image 375" text:anchor-type="as-char" svg:width="0.0634in" svg:height="0.0161in" draw:z-index="493"><draw:image xlink:href="Pictures/100000010000000C000000020A225BC3.png" xlink:type="simple" xlink:show="embed" xlink:actuate="onLoad" draw:mime-type="image/png"/></draw:frame><text:span text:style-name="T1584"><text:s/></text:span><text:span text:style-name="T1582">Cultura Popular,</text:span><text:span text:style-name="T1585"> </text:span><text:span text:style-name="T1582">Jovania</text:span><text:span text:style-name="T1586"> </text:span><text:span text:style-name="T1582">Lima</text:span><text:span text:style-name="T1587"> </text:span><text:span text:style-name="T1582">Valiati -</text:span><text:span text:style-name="T1583"> </text:span><text:span text:style-name="T1582">Música,</text:span><text:span text:style-name="T1588"> </text:span><text:span text:style-name="T1582">Heloisa</text:span><text:span text:style-name="T1587"> </text:span><text:span text:style-name="T1582">Prates Zaggo -</text:span><text:span text:style-name="T1583"> </text:span><text:span text:style-name="T1582">Artes Plásticas, </text:span><text:span text:style-name="T1577">os representantes do Poder Público: </text:span><text:span text:style-name="T1582">Fernanda da Silva Brito -</text:span><text:span text:style-name="T1583"> </text:span><text:span text:style-name="T1582">SEMCULT, Carla Prucoli Ramos -</text:span><text:span text:style-name="T1583"> </text:span><text:span text:style-name="T1582">SEMURB, Adelice Miranda Barbato Cesario -</text:span><text:span text:style-name="T1583"> </text:span><text:span text:style-name="T1582">SEME e</text:span><text:span text:style-name="T1589"> </text:span><text:span text:style-name="T1582">Sandra Novaes Coelho</text:span><text:span text:style-name="T1590"> </text:span><draw:frame draw:style-name="fr3" draw:name="Image 376" text:anchor-type="as-char" svg:width="0.0634in" svg:height="0.0161in" draw:z-index="494"><draw:image xlink:href="Pictures/100000010000000D00000003DD300055.png" xlink:type="simple" xlink:show="embed" xlink:actuate="onLoad" draw:mime-type="image/png"/></draw:frame><text:span text:style-name="T1591"><text:s/></text:span><text:span text:style-name="T1582">SEMGOV </text:span><text:span text:style-name="T1577">e o convidado </text:span><text:span text:style-name="T1582">Tiago Lizardo Oliveira. </text:span><text:span text:style-name="T1577">O presidente Lucas Schuina cumprimenta a todos</text:span><text:span text:style-name="T1581"> </text:span><text:span text:style-name="T1577">e</text:span><text:span text:style-name="T1581"> </text:span><text:span text:style-name="T1577">apresenta</text:span><text:span text:style-name="T1581"> </text:span><text:span text:style-name="T1577">as</text:span><text:span text:style-name="T1581"> </text:span><text:span text:style-name="T1577">pautas</text:span><text:span text:style-name="T1581"> </text:span><text:span text:style-name="T1577">do</text:span><text:span text:style-name="T1581"> </text:span><text:span text:style-name="T1577">dia:</text:span><text:span text:style-name="T1581"> </text:span><text:span text:style-name="T1582">a)</text:span><text:span text:style-name="T1583"> </text:span><text:span text:style-name="T1582">Informações</text:span><text:span text:style-name="T1583"> </text:span><text:span text:style-name="T1582">da</text:span><text:span text:style-name="T1583"> </text:span><text:span text:style-name="T1582">SEMO</text:span><text:span text:style-name="T1583"> </text:span><text:span text:style-name="T1582">sobre</text:span><text:span text:style-name="T1583"> </text:span><text:span text:style-name="T1582">andamento</text:span><text:span text:style-name="T1583"> </text:span><text:span text:style-name="T1582">da reforma</text:span><text:span text:style-name="T1583"> </text:span><text:span text:style-name="T1582">do</text:span><text:span text:style-name="T1583"> </text:span><text:span text:style-name="T1582">Teatro</text:span><text:span text:style-name="T1583"> </text:span><text:span text:style-name="T1582">Rubem</text:span><text:span text:style-name="T1583"> </text:span><text:span text:style-name="T1582">Braga;</text:span><text:span text:style-name="T1583"> </text:span><text:span text:style-name="T1582">b)</text:span><text:span text:style-name="T1583"> </text:span><text:span text:style-name="T1582">Atualizações</text:span><text:span text:style-name="T1583"> </text:span><text:span text:style-name="T1582">do</text:span><text:span text:style-name="T1583"> </text:span><text:span text:style-name="T1582">GT de patrimônio</text:span><text:span text:style-name="T1583"> </text:span><text:span text:style-name="T1582">histórico; c) Oficio</text:span><text:span text:style-name="T1592"> </text:span><text:span text:style-name="T1582">do</text:span><text:span text:style-name="T1593"> </text:span><text:span text:style-name="T1582">MPES</text:span><text:span text:style-name="T1594"> </text:span><text:span text:style-name="T1582">sobre a Casa</text:span><text:span text:style-name="T1595"> </text:span><text:span text:style-name="T1582">da Luz dei Fuego e</text:span><text:span text:style-name="T1589"> </text:span><text:span text:style-name="T1582">d)</text:span><text:span text:style-name="T1596"> </text:span><text:span text:style-name="T1582">Atualizações</text:span><text:span text:style-name="T1597"> </text:span><text:span text:style-name="T1582">da Comissão</text:span><text:span text:style-name="T1598"> </text:span><text:span text:style-name="T1582">Eleitoral. </text:span><text:span text:style-name="T1577">O</text:span><text:span text:style-name="T1581"> </text:span><text:span text:style-name="T1577">presidente</text:span><text:span text:style-name="T1581"> </text:span><text:span text:style-name="T1577">Lucas</text:span><text:span text:style-name="T1581"> </text:span><text:span text:style-name="T1577">iniciou</text:span><text:span text:style-name="T1581"> </text:span><text:span text:style-name="T1577">a reunião</text:span><text:span text:style-name="T1581"> </text:span><text:span text:style-name="T1577">apresentando</text:span><text:span text:style-name="T1581"> </text:span><text:span text:style-name="T1577">as pautas</text:span><text:span text:style-name="T1581"> </text:span><text:span text:style-name="T1577">a serem</text:span><text:span text:style-name="T1581"> </text:span><text:span text:style-name="T1577">abordadas</text:span><text:span text:style-name="T1581"> </text:span><text:span text:style-name="T1577">e</text:span><text:span text:style-name="T1581"> </text:span><text:span text:style-name="T1577">em seguida</text:span><text:span text:style-name="T1599"> </text:span><text:span text:style-name="T1577">inicio</text:span><text:span text:style-name="T1578"> </text:span><text:span text:style-name="T1577">a</text:span><text:span text:style-name="T1600"> </text:span><text:span text:style-name="T1577">discussão</text:span><text:span text:style-name="T1601"> </text:span><text:span text:style-name="T1577">da</text:span><text:span text:style-name="T1602"> </text:span><text:span text:style-name="T1577">primeira</text:span><text:span text:style-name="T1603"> </text:span><text:span text:style-name="T1577">pauta</text:span><text:span text:style-name="T1579">, </text:span><text:span text:style-name="T1582">a)</text:span><text:span text:style-name="T1592"> </text:span><text:span text:style-name="T1582">Informações</text:span><text:span text:style-name="T1583"> </text:span><text:span text:style-name="T1582">da</text:span><text:span text:style-name="T1585"> </text:span><text:span text:style-name="T1582">SEMO</text:span><text:span text:style-name="T1585"> </text:span><text:span text:style-name="T1582">sobre andamento da reforma do Teatro Rubem Braga</text:span><text:span text:style-name="T1604">, </text:span><text:span text:style-name="T1577">e passou a palavra para o Sr Paulo, novo fiscal do contrato</text:span><text:span text:style-name="T1579">, </text:span><text:span text:style-name="T1577">que</text:span><text:span text:style-name="T1581"> </text:span><text:span text:style-name="T1577">em</text:span><text:span text:style-name="T1581"> </text:span><text:span text:style-name="T1577">sua</text:span><text:span text:style-name="T1581"> </text:span><text:span text:style-name="T1577">fala</text:span><text:span text:style-name="T1581"> </text:span><text:span text:style-name="T1577">inicial</text:span><text:span text:style-name="T1581"> </text:span><text:span text:style-name="T1577">abordou</text:span><text:span text:style-name="T1581"> </text:span><text:span text:style-name="T1577">ter</text:span><text:span text:style-name="T1581"> </text:span><text:span text:style-name="T1577">retornado</text:span><text:span text:style-name="T1581"> </text:span><text:span text:style-name="T1577">a</text:span><text:span text:style-name="T1581"> </text:span><text:span text:style-name="T1577">prefeitura</text:span><text:span text:style-name="T1581"> </text:span><text:span text:style-name="T1577">a pouco tempo</text:span><text:span text:style-name="T1581"> </text:span><text:span text:style-name="T1577">e ao assumir</text:span><text:span text:style-name="T1600"> </text:span><text:span text:style-name="T1577">o cargo de imediato</text:span><text:span text:style-name="T1605"> </text:span><text:span text:style-name="T1577">entrou</text:span><text:span text:style-name="T1600"> </text:span><text:span text:style-name="T1577">em contato</text:span><text:span text:style-name="T1606"> </text:span><text:span text:style-name="T1577">com o</text:span><text:span text:style-name="T1607"> </text:span><text:span text:style-name="T1577">representante</text:span><text:span text:style-name="T1600"> </text:span><text:span text:style-name="T1577">do</text:span><text:span text:style-name="T1580"> </text:span><text:span text:style-name="T1577">Governo do Estado</text:span><text:span text:style-name="T1608"> </text:span><draw:frame draw:style-name="fr3" draw:name="Image 377" text:anchor-type="as-char" svg:width="0.0634in" svg:height="0.0161in" draw:z-index="495"><draw:image xlink:href="Pictures/100000010000000C00000001AF79CBB9.png" xlink:type="simple" xlink:show="embed" xlink:actuate="onLoad" draw:mime-type="image/png"/></draw:frame><text:span text:style-name="T1609"><text:s/></text:span><text:span text:style-name="T1577">Sr" Mirian </text:span><text:span text:style-name="T1610">/ </text:span><text:span text:style-name="T1577">Fiscal do Estado para sanar algumas dúvidas e pendências do contrato, diálogo esse que foi mediado pela servidora Sr" Carem que em oportunidade próxima poderá ser chamada</text:span><text:span text:style-name="T1581"> </text:span><text:span text:style-name="T1577">para</text:span><text:span text:style-name="T1581"> </text:span><text:span text:style-name="T1577">trazer</text:span><text:span text:style-name="T1581"> </text:span><text:span text:style-name="T1577">mais</text:span><text:span text:style-name="T1581"> </text:span><text:span text:style-name="T1577">informações</text:span><text:span text:style-name="T1581"> </text:span><text:span text:style-name="T1577">caso</text:span><text:span text:style-name="T1581"> </text:span><text:span text:style-name="T1577">a</text:span><text:span text:style-name="T1581"> </text:span><text:span text:style-name="T1577">comissão</text:span><text:span text:style-name="T1581"> </text:span><text:span text:style-name="T1577">julgar</text:span><text:span text:style-name="T1581"> </text:span><text:span text:style-name="T1577">necessária</text:span><text:span text:style-name="T1579">. </text:span><text:span text:style-name="T1577">O</text:span><text:span text:style-name="T1581"> </text:span><text:span text:style-name="T1577">presidente Lucas</text:span><text:span text:style-name="T1578"> </text:span><text:span text:style-name="T1577">pergunta</text:span><text:span text:style-name="T1611"> </text:span><text:span text:style-name="T1577">sobre</text:span><text:span text:style-name="T1612"> </text:span><text:span text:style-name="T1577">o andamento</text:span><text:span text:style-name="T1613"> </text:span><text:span text:style-name="T1577">da obra e o Sr Paulo informa que o prazo de retorno da obra</text:span><text:span text:style-name="T1614"> </text:span><text:span text:style-name="T1577">deverá</text:span><text:span text:style-name="T1615"> </text:span><text:span text:style-name="T1577">acontecer</text:span><text:span text:style-name="T1578"> </text:span><text:span text:style-name="T1577">entre</text:span><text:span text:style-name="T1616"> </text:span><text:span text:style-name="T1577">30</text:span><text:span text:style-name="T1617"> </text:span><text:span text:style-name="T1577">e</text:span><text:span text:style-name="T1617"> </text:span><text:span text:style-name="T1577">60</text:span><text:span text:style-name="T1618"> </text:span><text:span text:style-name="T1577">dias</text:span><text:span text:style-name="T1579">. </text:span><text:span text:style-name="T1577">A Sr" Heloísa</text:span><text:span text:style-name="T1617"> </text:span><text:span text:style-name="T1577">pergunta</text:span><text:span text:style-name="T1616"> </text:span><text:span text:style-name="T1577">quanto à data prevista</text:span><text:span text:style-name="T1619"> </text:span><text:span text:style-name="T1577">para o fim das obras do Teatro </text:span><text:span text:style-name="T1610">"Rubem </text:span><text:span text:style-name="T1577">Braga</text:span><text:span text:style-name="T1579">" </text:span><text:span text:style-name="T1577">e o que já</text:span><text:span text:style-name="T1620"> </text:span><text:span text:style-name="T1577">está pronto</text:span><text:span text:style-name="T1579">.</text:span><text:span text:style-name="T1621"> </text:span><text:span text:style-name="T1577">O</text:span><text:span text:style-name="T1580"> </text:span><text:span text:style-name="T1577">Sr. Paulo esclarece que o contrato</text:span><text:span text:style-name="T1578"> </text:span><text:span text:style-name="T1577">é</text:span><text:span text:style-name="T1615"> </text:span><text:span text:style-name="T1577">dividido</text:span><text:span text:style-name="T1622"> </text:span><text:span text:style-name="T1577">em</text:span><text:span text:style-name="T1612"> </text:span><text:span text:style-name="T1577">partes</text:span><text:span text:style-name="T1578"> </text:span><text:span text:style-name="T1577">e</text:span><text:span text:style-name="T1615"> </text:span><text:span text:style-name="T1577">que</text:span><text:span text:style-name="T1602"> </text:span><text:span text:style-name="T1577">o</text:span><text:span text:style-name="T1612"> </text:span><text:span text:style-name="T1577">prazo</text:span><text:span text:style-name="T1612"> </text:span><text:span text:style-name="T1577">estimado</text:span><text:span text:style-name="T1623"> </text:span><text:span text:style-name="T1577">é</text:span><text:span text:style-name="T1615"> </text:span><text:span text:style-name="T1577">de</text:span><text:span text:style-name="T1612"> </text:span><text:span text:style-name="T1577">1 ano,</text:span><text:span text:style-name="T1624"> </text:span><text:span text:style-name="T1577">que a parte</text:span><text:span text:style-name="T1606"> </text:span><text:span text:style-name="T1577">externa</text:span><text:span text:style-name="T1624"> </text:span><text:span text:style-name="T1577">está toda</text:span><text:span text:style-name="T1581"> </text:span><text:span text:style-name="T1577">pronta,</text:span><text:span text:style-name="T1581"> </text:span><text:span text:style-name="T1577">e</text:span><text:span text:style-name="T1579">, </text:span><text:span text:style-name="T1577">na parte interna o palco também está pronto</text:span><text:span text:style-name="T1579">, </text:span><text:span text:style-name="T1577">porém nessa primeira parte prevista de infraestrutura a obra sofreu com furto de material elétrico que seria utilizado, e, solicitou</text:span><text:span text:style-name="T1625"> </text:span><text:span text:style-name="T1577">a visita</text:span><text:span text:style-name="T1626"> </text:span><text:span text:style-name="T1577">de representantes da</text:span><text:span text:style-name="T1612"> </text:span><text:span text:style-name="T1577">SEMCULT</text:span><text:span text:style-name="T1627"> </text:span><text:span text:style-name="T1577">e Conselheiros</text:span><text:span text:style-name="T1611"> </text:span><text:span text:style-name="T1577">ao</text:span><text:span text:style-name="T1612"> </text:span><text:span text:style-name="T1577">Teatro</text:span><text:span text:style-name="T1605"> </text:span><text:span text:style-name="T1628">"</text:span><text:span text:style-name="T1577">Rubem Braga</text:span><text:span text:style-name="T1628">"</text:span><text:span text:style-name="T1577">. Em seguida</text:span><text:span text:style-name="T1600"> </text:span><text:span text:style-name="T1577">a conselheira</text:span><text:span text:style-name="T1629"> </text:span><text:span text:style-name="T1577">Fernanda -</text:span><text:span text:style-name="T1581"> </text:span><text:span text:style-name="T1577">SEMCULT fala sobre a</text:span><text:span text:style-name="T1580"> </text:span><text:span text:style-name="T1577">solicitação do</text:span><text:span text:style-name="T1620"> </text:span><text:span text:style-name="T1577">convênio e que</text:span><text:span text:style-name="T1620"> </text:span><text:span text:style-name="T1577">já foi</text:span><text:span text:style-name="T1581"> </text:span><text:span text:style-name="T1577">realizada</text:span><text:span text:style-name="T1581"> </text:span><text:span text:style-name="T1577">a</text:span><text:span text:style-name="T1581"> </text:span><text:span text:style-name="T1577">primeira</text:span><text:span text:style-name="T1581"> </text:span><text:span text:style-name="T1577">análise</text:span><text:span text:style-name="T1581"> </text:span><text:span text:style-name="T1577">referente</text:span><text:span text:style-name="T1581"> </text:span><text:span text:style-name="T1577">aos</text:span><text:span text:style-name="T1581"> </text:span><text:span text:style-name="T1577">3</text:span><text:span text:style-name="T1581"> </text:span><text:span text:style-name="T1577">(três)</text:span><text:span text:style-name="T1581"> </text:span><text:span text:style-name="T1577">pedidos</text:span><text:span text:style-name="T1581"> </text:span><text:span text:style-name="T1577">que</text:span><text:span text:style-name="T1581"> </text:span><text:span text:style-name="T1577">foram</text:span><text:span text:style-name="T1581"> </text:span><text:span text:style-name="T1577">encaminhados</text:span><text:span text:style-name="T1579">: </text:span><text:span text:style-name="T1577">Aditivo de Prazo, Prestação de Contas e Aditivo de Valor; enfatizou que o resultado da Prestação</text:span><text:span text:style-name="T1611"> </text:span><text:span text:style-name="T1577">de</text:span><text:span text:style-name="T1624"> </text:span><text:span text:style-name="T1577">Contas</text:span><text:span text:style-name="T1599"> </text:span><text:span text:style-name="T1577">saiu</text:span><text:span text:style-name="T1626"> </text:span><text:span text:style-name="T1577">a</text:span><text:span text:style-name="T1625"> </text:span><text:span text:style-name="T1577">poucos</text:span><text:span text:style-name="T1612"> </text:span><text:span text:style-name="T1577">dias</text:span><text:span text:style-name="T1628">, </text:span><text:span text:style-name="T1577">e</text:span><text:span text:style-name="T1628">, </text:span><text:span text:style-name="T1577">que o empreiteiro</text:span><text:span text:style-name="T1622"> </text:span><text:span text:style-name="T1577">está sanando algumas falhas que ocorreram para que o Estado libere o aditivo de recurso para dar seguimento à obra e reafirmou</text:span><text:span text:style-name="T1581"> </text:span><text:span text:style-name="T1577">que</text:span><text:span text:style-name="T1581"> </text:span><text:span text:style-name="T1577">algumas</text:span><text:span text:style-name="T1581"> </text:span><text:span text:style-name="T1577">pendências</text:span><text:span text:style-name="T1581"> </text:span><text:span text:style-name="T1577">já estavam na </text:span><draw:frame draw:style-name="fr3" draw:name="Image 378" text:anchor-type="as-char" svg:width="0.072in" svg:height="0.1028in" draw:z-index="496"><draw:image xlink:href="Pictures/100000010000000E000000143A6AF99C.png" xlink:type="simple" xlink:show="embed" xlink:actuate="onLoad" draw:mime-type="image/png"/></draw:frame><text:span text:style-name="T1577">anilha porém não tem como dar seguimento a medição por serem itens de acabamento e em decorrência dos furtos que ocorreram</text:span><text:span text:style-name="T1581"> </text:span><text:span text:style-name="T1577">na</text:span><text:span text:style-name="T1581"> </text:span><text:span text:style-name="T1577">obra</text:span><text:span text:style-name="T1581"> </text:span><text:span text:style-name="T1577">do</text:span><text:span text:style-name="T1581"> </text:span><text:span text:style-name="T1577">teatro</text:span><text:span text:style-name="T1581"> </text:span><text:span text:style-name="T1577">há</text:span><text:span text:style-name="T1581"> </text:span><text:span text:style-name="T1577">necessidade</text:span><text:span text:style-name="T1581"> </text:span><text:span text:style-name="T1577">emergencial</text:span><text:span text:style-name="T1581"> </text:span><text:span text:style-name="T1577">de</text:span><text:span text:style-name="T1581"> </text:span><text:span text:style-name="T1577">ser</text:span><text:span text:style-name="T1581"> </text:span><text:span text:style-name="T1577">realizado</text:span><text:span text:style-name="T1581"> </text:span><text:span text:style-name="T1577">primeiro a instalação</text:span><text:span text:style-name="T1625"> </text:span><text:span text:style-name="T1577">da porta que ainda não foi comprada por falta de fornecedor</text:span><text:span text:style-name="T1628">,</text:span><text:span text:style-name="T1630"> </text:span><text:span text:style-name="T1577">e</text:span><text:span text:style-name="T1628">,</text:span><text:span text:style-name="T1631"> </text:span><text:span text:style-name="T1577">que</text:span><text:span text:style-name="T1632"> </text:span><text:span text:style-name="T1577">a</text:span><text:span text:style-name="T1580"> </text:span><text:span text:style-name="T1577">porta será de grande</text:span><text:span text:style-name="T1601"> </text:span><text:span text:style-name="T1577">apoio</text:span><text:span text:style-name="T1603"> </text:span><text:span text:style-name="T1577">para</text:span><text:span text:style-name="T1581"> </text:span><text:span text:style-name="T1577">evitar roubo e vandalismo.</text:span><text:span text:style-name="T1601"> </text:span><text:span text:style-name="T1577">Esclarece que também nesse período houve troca</text:span><text:span text:style-name="T1599"> </text:span><text:span text:style-name="T1577">de</text:span><text:span text:style-name="T1625"> </text:span><text:span text:style-name="T1577">fiscal</text:span><text:span text:style-name="T1578"> </text:span><text:span text:style-name="T1577">para</text:span><text:span text:style-name="T1599"> </text:span><text:span text:style-name="T1577">acompanhar</text:span><text:span text:style-name="T1581"> </text:span><text:span text:style-name="T1577">a</text:span><text:span text:style-name="T1625"> </text:span><text:span text:style-name="T1577">obra e do secretário</text:span><text:span text:style-name="T1625"> </text:span><text:span text:style-name="T1577">de obras</text:span><text:span text:style-name="T1579">. </text:span><text:span text:style-name="T1577">A Sr" Carem fez o diálogo com o fiscal do estado e o empreiteiro da obra para sanar as pendências existentes já que a parte de estrutura já está pronta. A conselheira Fernanda esclarece que devido a questão da porta o valor para aquisição dos acabamentos já está disponível em conta. A Conselheira Jovana diz ser necessário rever</text:span><text:span text:style-name="T1579">, </text:span><text:span text:style-name="T1577">se possível, a questão da porta que já que não está sendo encontrada</text:span><text:span text:style-name="T1627"> </text:span><text:span text:style-name="T1577">para aquisição provavelmente</text:span><text:span text:style-name="T1599"> </text:span><text:span text:style-name="T1577">não deve existir. Fernanda esclarece que o</text:span><text:span text:style-name="T1633"> </text:span><text:span text:style-name="T1577">modelo da porta existe e foi </text:span><draw:frame draw:style-name="fr3" draw:name="Image 379" text:anchor-type="as-char" svg:width="0.072in" svg:height="0.1043in" draw:z-index="497"><draw:image xlink:href="Pictures/100000010000000E00000014C7F22830.png" xlink:type="simple" xlink:show="embed" xlink:actuate="onLoad" draw:mime-type="image/png"/></draw:frame><text:span text:style-name="T1634"><text:s/></text:span><text:span text:style-name="T1577">anilhada</text:span><text:span text:style-name="T1579">, </text:span><text:span text:style-name="T1577">e que a referida porta tem o objetivo de trava para que em situação de risco iminente no caso de alagamento ou enchente o que estiver ocorrendo no entorno do teatro não atinja a sua estrutura interna causando como nesse último sinistro de enchente perda total de todo o equipamento interno do Teatro. Fernanda enfatiza que há dinheiro</text:span><text:span text:style-name="T1611"> </text:span><text:span text:style-name="T1577">na</text:span><text:span text:style-name="T1625"> </text:span><text:span text:style-name="T1577">conta</text:span><text:span text:style-name="T1613"> </text:span><text:span text:style-name="T1577">do</text:span><text:span text:style-name="T1606"> </text:span><text:span text:style-name="T1577">teatro,</text:span><text:span text:style-name="T1622"> </text:span><text:span text:style-name="T1577">mas</text:span><text:span text:style-name="T1622"> </text:span><text:span text:style-name="T1577">sem</text:span><text:span text:style-name="T1606"> </text:span><text:span text:style-name="T1577">segurança</text:span><text:span text:style-name="T1581"> </text:span><text:span text:style-name="T1577">não</text:span><text:span text:style-name="T1615"> </text:span><text:span text:style-name="T1577">há</text:span><text:span text:style-name="T1625"> </text:span><text:span text:style-name="T1577">como</text:span><text:span text:style-name="T1622"> </text:span><text:span text:style-name="T1577">dar</text:span><text:span text:style-name="T1624"> </text:span><text:span text:style-name="T1577">seguimento</text:span><text:span text:style-name="T1579">, </text:span><text:span text:style-name="T1577">e</text:span><text:span text:style-name="T1579">, </text:span><text:span text:style-name="T1577">devido</text:span><text:span text:style-name="T1613"> </text:span><text:span text:style-name="T1577">a</text:span></text:p>
      <text:p text:style-name="P1172"/>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P834"/>
      <text:p text:style-name="P1173"><draw:frame draw:style-name="fr6" draw:name="Image 383" text:anchor-type="char" svg:x="0.4937in" svg:y="-2.1953in" svg:width="7.7736in" svg:height="1.3681in" draw:z-index="284"><draw:image xlink:href="Pictures/10000000000009180000019B2F5AA03B.png" xlink:type="simple" xlink:show="embed" xlink:actuate="onLoad" draw:mime-type="image/png"/></draw:frame><draw:frame draw:style-name="fr10" draw:name="Image136" text:anchor-type="char" svg:x="1.872in" svg:y="-0.3744in" svg:width="4.5138in" svg:height="0.5193in" draw:z-index="95"><draw:image xlink:href="Pictures/10000001000001B1000000318FF553F8.png" xlink:type="simple" xlink:show="embed" xlink:actuate="onLoad" draw:mime-type="image/png"/></draw:frame><text:span text:style-name="T1577">questões de divergências entre</text:span><text:span text:style-name="T1635"> </text:span><text:span text:style-name="T1577">anilhas, execução, materiais e valores já aconteceu reunião entre o secretário e procuradores do estado com a finalidade de sanar as pendências ainda existentes e dar segmento para execução da obra. Fernanda ressalta ser</text:span><text:span text:style-name="T1620"> </text:span><text:span text:style-name="T1577">necessário fechar o teatro</text:span><text:span text:style-name="T1618"> </text:span><text:span text:style-name="T1577">para fazer o</text:span><text:span text:style-name="T1632"> </text:span><text:span text:style-name="T1577">acabamento</text:span><text:span text:style-name="T1617"> </text:span><text:span text:style-name="T1577">interno e</text:span><text:span text:style-name="T1632"> </text:span><text:span text:style-name="T1577">deixe</text:span><text:span text:style-name="T1632"> </text:span><text:span text:style-name="T1577">agendado</text:span><text:span text:style-name="T1616"> </text:span><text:span text:style-name="T1577">visita ao</text:span><text:span text:style-name="T1632"> </text:span><text:span text:style-name="T1577">Teatro </text:span><text:span text:style-name="T1636">"Rubem </text:span><text:span text:style-name="T1577">Braga" para o dia 20/07/2026 no horário de 10:30 horas, e, para o cumprimento dessa agenda pede confirmação dos Conselheiros Carla, Lucas, Sandra</text:span><text:span text:style-name="T1221">, </text:span><text:span text:style-name="T1577">Heloisa, ficando Jovania a ver a possibilidade no dia, e, o Paulo ausente nessa reunião será comunicado posteriormente. O Presidente Lucas retoma a palavra e segue para a</text:span><text:span text:style-name="T1637"> </text:span><text:span text:style-name="T1577">próxima pauta, </text:span><text:span text:style-name="T1582">b) Atualizações do GT de patrimônio histórico </text:span><text:span text:style-name="T1577">e faz abordagem quanto ao Grupo de Trabalho -</text:span><text:span text:style-name="T1581"> </text:span><text:span text:style-name="T1577">GT de Patrimônio Histórico de</text:span><text:span text:style-name="T1632"> </text:span><text:span text:style-name="T1577">Cachoeiro de ltapemirim passando a palavra para a</text:span><text:span text:style-name="T1637"> </text:span><text:span text:style-name="T1577">conselheira Carla Prucoli que informa</text:span><text:span text:style-name="T1612"> </text:span><text:span text:style-name="T1577">que</text:span><text:span text:style-name="T1637"> </text:span><text:span text:style-name="T1577">ela e</text:span><text:span text:style-name="T1632"> </text:span><text:span text:style-name="T1577">a</text:span><text:span text:style-name="T1637"> </text:span><text:span text:style-name="T1577">conselheira Jovania não realizaram visita a Santa Casa de</text:span><text:span text:style-name="T1580"> </text:span><text:span text:style-name="T1577">Misericórdia de Cachoeiro de ltapemirim/ES destacando que estão na parte de levantamento do acervo documental para pesquisa e com dificuldade de horário para atendimento a essa demanda. Fernanda, então, sugere que no mesmo dia da visita a obra do</text:span><text:span text:style-name="T1632"> </text:span><text:span text:style-name="T1577">Teatro também visitar à Santa Casa. Sugestão que foi acolhida pelos presentes. O presidente Lucas retoma a palavra para apresentar o próximo tópico da reunião que é </text:span><text:span text:style-name="T1582">c) Ofício do MPES sobre a Casa da Luz dei Fuego, </text:span><text:span text:style-name="T1577">para que todos se apropriem do teor do ofício encaminhado pelo MPES que abriu inquérito</text:span><text:span text:style-name="T1638"> </text:span><text:span text:style-name="T1577">sobre</text:span><text:span text:style-name="T1605"> </text:span><text:span text:style-name="T1577">o</text:span><text:span text:style-name="T1615"> </text:span><text:span text:style-name="T1577">patrimônio</text:span><text:span text:style-name="T1622"> </text:span><text:span text:style-name="T1577">histórico</text:span><text:span text:style-name="T1622"> </text:span><text:span text:style-name="T1577">apresentado</text:span><text:span text:style-name="T1623"> </text:span><text:span text:style-name="T1577">pelo</text:span><text:span text:style-name="T1605"> </text:span><text:span text:style-name="T1577">município</text:span><text:span text:style-name="T1606"> </text:span><text:span text:style-name="T1577">e as mudanças</text:span><text:span text:style-name="T1606"> </text:span><text:span text:style-name="T1577">realizadas no imóvel após sua venda. O teor do ofício traz informes sobre</text:span><text:span text:style-name="T1620"> </text:span><text:span text:style-name="T1577">levantamentos realizados pelo atual proprietário da Casa de Luz Dei Fuego, abordagens realizadas pela SEMURB e SEMCULT/CMPCCI</text:span><text:span text:style-name="T1581"> </text:span><text:span text:style-name="T1577">-</text:span><text:span text:style-name="T1581"> </text:span><text:span text:style-name="T1577">ações</text:span><text:span text:style-name="T1581"> </text:span><text:span text:style-name="T1577">com</text:span><text:span text:style-name="T1581"> </text:span><text:span text:style-name="T1577">a</text:span><text:span text:style-name="T1581"> </text:span><text:span text:style-name="T1577">finalidade</text:span><text:span text:style-name="T1581"> </text:span><text:span text:style-name="T1577">de</text:span><text:span text:style-name="T1581"> </text:span><text:span text:style-name="T1577">resguardar</text:span><text:span text:style-name="T1581"> </text:span><text:span text:style-name="T1577">o patrimônio</text:span><text:span text:style-name="T1581"> </text:span><text:span text:style-name="T1577">cultural</text:span><text:span text:style-name="T1581"> </text:span><text:span text:style-name="T1577">do município.</text:span><text:span text:style-name="T1599"> </text:span><text:span text:style-name="T1577">Após</text:span><text:span text:style-name="T1622"> </text:span><text:span text:style-name="T1577">a</text:span><text:span text:style-name="T1605"> </text:span><text:span text:style-name="T1577">leitura</text:span><text:span text:style-name="T1626"> </text:span><text:span text:style-name="T1577">do</text:span><text:span text:style-name="T1600"> </text:span><text:span text:style-name="T1577">ofício</text:span><text:span text:style-name="T1624"> </text:span><text:span text:style-name="T1577">encaminhado</text:span><text:span text:style-name="T1622"> </text:span><text:span text:style-name="T1577">pelo MPES</text:span><text:span text:style-name="T1616"> </text:span><text:span text:style-name="T1577">o presidente</text:span><text:span text:style-name="T1600"> </text:span><text:span text:style-name="T1577">Lucas</text:span><text:span text:style-name="T1639"> </text:span><text:span text:style-name="T1577">faz a leitura da resposta encaminhada</text:span><text:span text:style-name="T1603"> </text:span><text:span text:style-name="T1577">pela SEMCULT através do ofício- SEMCULT/OFÍCIO </text:span><text:span text:style-name="T1582">Nº </text:span><text:span text:style-name="T1577">087/2026. No</text:span><text:span text:style-name="T1612"> </text:span><text:span text:style-name="T1577">teor</text:span><text:span text:style-name="T1578"> </text:span><text:span text:style-name="T1577">dos</text:span><text:span text:style-name="T1605"> </text:span><text:span text:style-name="T1577">ofícios</text:span><text:span text:style-name="T1578"> </text:span><text:span text:style-name="T1577">lidos, Lucas solicita nova análise histórica</text:span><text:span text:style-name="T1612"> </text:span><text:span text:style-name="T1577">do imóvel através do CMPCCI que por meio de busca junto ao Instituto Histórico Geográfico e outros órgãos que possam colaborar</text:span><text:span text:style-name="T1640"> </text:span><text:span text:style-name="T1577">com</text:span><text:span text:style-name="T1641"> </text:span><text:span text:style-name="T1577">novo</text:span><text:span text:style-name="T1642"> </text:span><text:span text:style-name="T1577">levantamento</text:span><text:span text:style-name="T1643"> </text:span><text:span text:style-name="T1577">de</text:span><text:span text:style-name="T1644"> </text:span><text:span text:style-name="T1577">informações</text:span><text:span text:style-name="T1645"> </text:span><text:span text:style-name="T1577">com</text:span><text:span text:style-name="T1646"> </text:span><text:span text:style-name="T1577">a</text:span><text:span text:style-name="T1647"> </text:span><text:span text:style-name="T1577">finalidade</text:span><text:span text:style-name="T1648"> </text:span><text:span text:style-name="T1577">de</text:span><text:span text:style-name="T1649"> </text:span><text:span text:style-name="T1577">contribuir</text:span><text:span text:style-name="T1645"> </text:span><text:span text:style-name="T1607">com</text:span></text:p>
      <text:p text:style-name="P1174"><draw:frame draw:style-name="fr3" draw:name="Image 384" text:anchor-type="as-char" svg:width="0.0772in" svg:height="0.0835in" draw:z-index="498"><draw:image xlink:href="Pictures/100000010000000F00000010CC20A4BF.png" xlink:type="simple" xlink:show="embed" xlink:actuate="onLoad" draw:mime-type="image/png"/></draw:frame><text:span text:style-name="T1577">ementas</text:span><text:span text:style-name="T1650"> </text:span><text:span text:style-name="T1577">históricos</text:span><text:span text:style-name="T1650"> </text:span><text:span text:style-name="T1577">para</text:span><text:span text:style-name="T1650"> </text:span><text:span text:style-name="T1577">permanência</text:span><text:span text:style-name="T1648"> </text:span><text:span text:style-name="T1577">ou</text:span><text:span text:style-name="T1651"> </text:span><text:span text:style-name="T1577">exclusão</text:span><text:span text:style-name="T1646"> </text:span><text:span text:style-name="T1577">do</text:span><text:span text:style-name="T1603"> </text:span><text:span text:style-name="T1577">imóvel</text:span><text:span text:style-name="T1652"> </text:span><text:span text:style-name="T1577">ao</text:span><text:span text:style-name="T1603"> </text:span><text:span text:style-name="T1577">patrimônio</text:span><text:span text:style-name="T1653"> </text:span><text:span text:style-name="T1577">cultural</text:span><text:span text:style-name="T1652"> </text:span><text:span text:style-name="T1607">do</text:span></text:p>
      <text:p text:style-name="P1175"><draw:frame draw:style-name="fr2" draw:name="Image74" text:anchor-type="char" svg:x="1.8744in" svg:y="2.239in" svg:width="0.0161in" svg:height="0.0827in" draw:z-index="298"><draw:image xlink:href="Pictures/10000001000000010000000741032DE4.png" xlink:type="simple" xlink:show="embed" xlink:actuate="onLoad" draw:mime-type="image/png"/></draw:frame><text:span text:style-name="T1577">município, fundamentado com elementos técnicos existentes. O</text:span><text:span text:style-name="T1637"> </text:span><text:span text:style-name="T1577">presidente Lucas informa que fez breve resgate da história de </text:span><text:span text:style-name="T1654">"Luz </text:span><text:span text:style-name="T1577">Dei Fuego" e entre os textos pesquisados há uma foto deste imóvel, porém apesar das informações apresentadas pelo proprietário que adquiriu em cartório não há especulação por parte do conselho, mas, há necessidade de o conselho deliberar a respeito junto ao</text:span><text:span text:style-name="T1620"> </text:span><text:span text:style-name="T1577">MPES informando as ações de proteção ao</text:span><text:span text:style-name="T1607"> </text:span><text:span text:style-name="T1577">patrimônio. Lucas diz ser necessário nesse momento fazer levantamento se</text:span><text:span text:style-name="T1620"> </text:span><text:span text:style-name="T1577">houve falha na construção do</text:span><text:span text:style-name="T1655"> </text:span><text:span text:style-name="T1577">processo de tombamento</text:span><text:span text:style-name="T1221">. </text:span><text:span text:style-name="T1577">A conselheira</text:span><text:span text:style-name="T1581"> </text:span><text:span text:style-name="T1577">Fernanda fala que os processos de tombamento estão todos incom</text:span><draw:frame draw:style-name="fr3" draw:name="Image 386" text:anchor-type="as-char" svg:width="0.0728in" svg:height="0.1047in" draw:z-index="499"><draw:image xlink:href="Pictures/100000010000000E00000014DB4D780F.png" xlink:type="simple" xlink:show="embed" xlink:actuate="onLoad" draw:mime-type="image/png"/></draw:frame><text:span text:style-name="T1577">etos e ressalta que todos os processos precisam ser revistos, mesmo que de forma individual. Fernanda faz o chamamento ao entendimento da responsabilidade do conselho quanto</text:span><text:span text:style-name="T1581"> </text:span><text:span text:style-name="T1577">ao</text:span><text:span text:style-name="T1581"> </text:span><text:span text:style-name="T1577">tombamento</text:span><text:span text:style-name="T1581"> </text:span><text:span text:style-name="T1577">de</text:span><text:span text:style-name="T1581"> </text:span><text:span text:style-name="T1577">patrimônio</text:span><text:span text:style-name="T1581"> </text:span><text:span text:style-name="T1577">histórico</text:span><text:span text:style-name="T1581"> </text:span><text:span text:style-name="T1577">do município,</text:span><text:span text:style-name="T1581"> </text:span><text:span text:style-name="T1577">esclarece</text:span><text:span text:style-name="T1581"> </text:span><text:span text:style-name="T1577">também que o processo da Casa de Luz Dei Fuego e da Igreja São Francisco de Assis é de 2013 onde constam</text:span><text:span text:style-name="T1622"> </text:span><text:span text:style-name="T1577">alguns</text:span><text:span text:style-name="T1622"> </text:span><text:span text:style-name="T1577">patrimônios</text:span><text:span text:style-name="T1599"> </text:span><text:span text:style-name="T1577">elencados</text:span><text:span text:style-name="T1611"> </text:span><text:span text:style-name="T1577">para</text:span><text:span text:style-name="T1578"> </text:span><text:span text:style-name="T1577">tombamento</text:span><text:span text:style-name="T1656"> </text:span><text:span text:style-name="T1577">e em 2017</text:span><text:span text:style-name="T1657"> </text:span><text:span text:style-name="T1577">alguns</text:span><text:span text:style-name="T1629"> </text:span><text:span text:style-name="T1577">foram</text:span><text:span text:style-name="T1616"> </text:span><text:span text:style-name="T1577">retirados, e, nessa idas e vindas a conta final fica para a administração pública responder. Fernanda enfatiza</text:span><text:span text:style-name="T1581"> </text:span><text:span text:style-name="T1577">que o colegiado</text:span><text:span text:style-name="T1581"> </text:span><text:span text:style-name="T1577">precisa</text:span><text:span text:style-name="T1581"> </text:span><text:span text:style-name="T1577">se juntar ao Arquivo Público, ao Instituto Histórico e Geográfico e a outros órgãos para dar subsídio ao</text:span><text:span text:style-name="T1637"> </text:span><text:span text:style-name="T1577">município junto a</text:span><text:span text:style-name="T1580"> </text:span><text:span text:style-name="T1577">essa ação do</text:span><text:span text:style-name="T1620"> </text:span><text:span text:style-name="T1577">MPES e</text:span><text:span text:style-name="T1580"> </text:span><text:span text:style-name="T1577">as demais. A conselheira Carla faz</text:span><text:span text:style-name="T1580"> </text:span><text:span text:style-name="T1577">a</text:span><text:span text:style-name="T1637"> </text:span><text:span text:style-name="T1577">consideração de que há</text:span><text:span text:style-name="T1580"> </text:span><text:span text:style-name="T1577">necessidade de padrões técnicos e pré-requisitos a ser seguido para que seja efetivado</text:span><text:span text:style-name="T1581"> </text:span><text:span text:style-name="T1577">essa ação, mas também faz a todos embrar</text:span><text:span text:style-name="T1578"> </text:span><text:span text:style-name="T1577">do</text:span><text:span text:style-name="T1629"> </text:span><text:span text:style-name="T1577">PDM</text:span><text:span text:style-name="T1602"> </text:span><text:span text:style-name="T1577">que</text:span><text:span text:style-name="T1612"> </text:span><text:span text:style-name="T1577">tem</text:span><text:span text:style-name="T1622"> </text:span><text:span text:style-name="T1577">ritos</text:span><text:span text:style-name="T1606"> </text:span><text:span text:style-name="T1577">a</text:span><text:span text:style-name="T1612"> </text:span><text:span text:style-name="T1577">ser</text:span><text:span text:style-name="T1624"> </text:span><text:span text:style-name="T1577">seguido</text:span><text:span text:style-name="T1627"> </text:span><text:span text:style-name="T1577">para</text:span><text:span text:style-name="T1627"> </text:span><text:span text:style-name="T1577">o</text:span><text:span text:style-name="T1605"> </text:span><text:span text:style-name="T1577">cumprimento</text:span><text:span text:style-name="T1623"> </text:span><text:span text:style-name="T1577">da</text:span><text:span text:style-name="T1612"> </text:span><text:span text:style-name="T1577">Lei</text:span><text:span text:style-name="T1602"> </text:span><text:span text:style-name="T1577">de</text:span><text:span text:style-name="T1602"> </text:span><text:span text:style-name="T1577">Tombamento</text:span><text:span text:style-name="T1612"> </text:span><text:span text:style-name="T1577">e que essa ação foi dada ampla visibilidade e desdobramentos com relevância em publicidade. Fernanda,</text:span><text:span text:style-name="T1623"> </text:span><text:span text:style-name="T1577">então,</text:span><text:span text:style-name="T1622"> </text:span><text:span text:style-name="T1577">pede que sejam encaminhadas</text:span><text:span text:style-name="T1656"> </text:span><text:span text:style-name="T1577">todas as publicidades dadas ao PDM para que isso seja abordado no processo</text:span><text:span text:style-name="T1606"> </text:span><text:span text:style-name="T1577">do MPES,</text:span><text:span text:style-name="T1600"> </text:span><text:span text:style-name="T1577">e, também servirá para os demais processos</text:span><text:span text:style-name="T1221">.</text:span></text:p>
      <text:p text:style-name="P1176"/>
      <text:p text:style-name="P1176"/>
      <text:p text:style-name="P1176"/>
      <text:p text:style-name="P1176"/>
      <text:p text:style-name="P1176"/>
      <text:p text:style-name="P1176"/>
      <text:p text:style-name="P1176"/>
      <text:p text:style-name="P1176"/>
      <text:p text:style-name="P1176"/>
      <text:p text:style-name="P1176"/>
      <text:p text:style-name="P1176"/>
      <text:p text:style-name="P1176"/>
      <text:p text:style-name="P1176"/>
      <text:p text:style-name="P1176"/>
      <text:p text:style-name="P1176"/>
      <text:p text:style-name="P1176"/>
      <text:p text:style-name="P1176"/>
      <text:p text:style-name="P1176"/>
      <text:p text:style-name="P1176"/>
      <text:p text:style-name="P1176"/>
      <text:p text:style-name="P1176"/>
      <text:p text:style-name="P1176"/>
      <text:p text:style-name="P1176"/>
      <text:p text:style-name="P1176"/>
      <text:p text:style-name="P1177"/>
      <text:p text:style-name="P570"><draw:frame draw:style-name="fr8" draw:name="Image 387" text:anchor-type="char" svg:x="3.7965in" svg:y="-0.2945in" svg:width="0.6945in" svg:height="0.6138in" draw:z-index="26"><draw:image xlink:href="Pictures/10000000000000D0000000B830B1DD11.jpg" xlink:type="simple" xlink:show="embed" xlink:actuate="onLoad" draw:mime-type="image/jpeg"/></draw:frame><text:span text:style-name="T778">D</text:span><text:span text:style-name="T779">.</text:span><text:span text:style-name="T778">O</text:span><text:span text:style-name="T779">.</text:span><text:span text:style-name="T780"> </text:span><text:span text:style-name="T778">PREFEITURA</text:span><text:span text:style-name="T781"> </text:span><text:span text:style-name="T778">MUNICIPAL</text:span><text:span text:style-name="T782"> </text:span><text:span text:style-name="T778">DE</text:span><text:span text:style-name="T783"> </text:span><text:span text:style-name="T784">CACHOEIRO</text:span><text:span text:style-name="T778"><text:tab/></text:span><text:span text:style-name="T429">49</text:span></text:p>
      <text:p text:style-name="P1178"/>
      <text:p text:style-name="P1179"/>
      <text:p text:style-name="P1179"/>
      <text:p text:style-name="P1179"/>
      <text:p text:style-name="P1179"/>
      <text:p text:style-name="P1179"/>
      <text:p text:style-name="P1180"><draw:frame draw:style-name="fr8" draw:name="Image 401" text:anchor-type="char" svg:x="1.852in" svg:y="-0.3772in" svg:width="4.5528in" svg:height="0.4189in" draw:z-index="27"><draw:image xlink:href="Pictures/1000000100000556000003EE7F8A3E64.png" xlink:type="simple" xlink:show="embed" xlink:actuate="onLoad" draw:mime-type="image/png"/></draw:frame><text:span text:style-name="T890">A conselheira Heloisa diz que a relevância quanto a história de Luz Dei Fuego não é nada perto da relevância histórica de sua família que teve grande participação na história do desenvolvimento</text:span><text:span text:style-name="T1658"> </text:span><text:span text:style-name="T890">econômico do município, e, esclarece que mesmo que a</text:span><text:span text:style-name="T1659"> </text:span><text:span text:style-name="T890">casa não</text:span><text:span text:style-name="T1660"> </text:span><text:span text:style-name="T890">seja</text:span><text:span text:style-name="T1661"> </text:span><text:span text:style-name="T890">de Luz Dei Fuego os proprietários burlaram o processo de tombamento que deveria ter sido respeitado</text:span><text:span text:style-name="T1662">.</text:span><text:span text:style-name="T1663"> </text:span><text:span text:style-name="T890">A</text:span><text:span text:style-name="T1661"> </text:span><text:span text:style-name="T890">conselheira Jovania ressalta que estamos diante de</text:span><text:span text:style-name="T1661"> </text:span><text:span text:style-name="T890">uma fragilidade que</text:span><text:span text:style-name="T1664"> </text:span><text:span text:style-name="T890">esse colegiado</text:span><text:span text:style-name="T1665"> </text:span><text:span text:style-name="T890">precisa</text:span><text:span text:style-name="T1660"> </text:span><text:span text:style-name="T890">enfrentar</text:span><text:span text:style-name="T1658"> </text:span><text:span text:style-name="T890">para</text:span><text:span text:style-name="T1659"> </text:span><text:span text:style-name="T890">buscar</text:span><text:span text:style-name="T1665"> </text:span><text:span text:style-name="T890">solução</text:span><text:span text:style-name="T1666"> </text:span><text:span text:style-name="T890">viável,</text:span><text:span text:style-name="T1667"> </text:span><text:span text:style-name="T890">diz</text:span><text:span text:style-name="T1667"> </text:span><text:span text:style-name="T890">que</text:span><text:span text:style-name="T1668"> </text:span><text:span text:style-name="T890">está</text:span><text:span text:style-name="T1660"> </text:span><text:span text:style-name="T890">no</text:span><text:span text:style-name="T1669"> </text:span><text:span text:style-name="T890">conselho</text:span><text:span text:style-name="T1659"> </text:span><text:span text:style-name="T890">desde</text:span><text:span text:style-name="T1670"> </text:span><text:span text:style-name="T890">2013 e</text:span><text:span text:style-name="T1661"> </text:span><text:span text:style-name="T890">que ao responder ao inquérito da</text:span><text:span text:style-name="T1671"> </text:span><text:span text:style-name="T890">Casa de</text:span><text:span text:style-name="T1664"> </text:span><text:span text:style-name="T890">Luz</text:span><text:span text:style-name="T1671"> </text:span><text:span text:style-name="T890">Dei</text:span><text:span text:style-name="T1665"> </text:span><text:span text:style-name="T890">Fuego poderemos gerar</text:span><text:span text:style-name="T1666"> </text:span><text:span text:style-name="T890">paridade para responder aos demais, e, que para isso é necessário ter uma equipe técnica para resolver essas questões. A conselheira Sandra diz que sempre</text:span><text:span text:style-name="T1661"> </text:span><text:span text:style-name="T890">soube</text:span><text:span text:style-name="T1660"> </text:span><text:span text:style-name="T890">que</text:span><text:span text:style-name="T1667"> </text:span><text:span text:style-name="T890">Luz</text:span><text:span text:style-name="T1671"> </text:span><text:span text:style-name="T890">Dei</text:span><text:span text:style-name="T1665"> </text:span><text:span text:style-name="T890">Fuego</text:span><text:span text:style-name="T1660"> </text:span><text:span text:style-name="T890">morou</text:span><text:span text:style-name="T1671"> </text:span><text:span text:style-name="T890">em Morro Grande e</text:span><text:span text:style-name="T1658"> </text:span><text:span text:style-name="T890">quanto à projeção nacional os</text:span><text:span text:style-name="T1659"> </text:span><text:span text:style-name="T890">pais</text:span><text:span text:style-name="T1664"> </text:span><text:span text:style-name="T890">comentavam sobre</text:span><text:span text:style-name="T1658"> </text:span><text:span text:style-name="T890">suas</text:span><text:span text:style-name="T1667"> </text:span><text:span text:style-name="T890">apresentações com as cobras em praça no centro do Rio de Janeiro. Fernanda esclarece que não é o conselho que tem que fazer o estudo técnico, mas é necessário ser realizado o resgate histórico do imóvel para possível tombamento, e que esse estudo/pesquisa tem que ser analisado pelo conselho. A conselheira Karyna fala enquanto Instituto que este não tem equipe técnica para atender essas demandas e relata também que o IPHAN poderá ser acionado, e que há necessidade de participação efetiva de todos os envolvidos para fundamentar</text:span><text:span text:style-name="T1670"> </text:span><text:span text:style-name="T890">ao</text:span><text:span text:style-name="T1670"> </text:span><text:span text:style-name="T890">Conselho</text:span><text:span text:style-name="T1668"> </text:span><text:span text:style-name="T890">com</text:span><text:span text:style-name="T1668"> </text:span><text:span text:style-name="T890">ritos</text:span><text:span text:style-name="T1668"> </text:span><text:span text:style-name="T890">pré-estabelecidos</text:span><text:span text:style-name="T1670"> </text:span><text:span text:style-name="T890">a</text:span><text:span text:style-name="T1670"> </text:span><text:span text:style-name="T890">ser</text:span><text:span text:style-name="T1669"> </text:span><text:span text:style-name="T890">seguido</text:span><text:span text:style-name="T1669"> </text:span><text:span text:style-name="T890">e</text:span><text:span text:style-name="T1670"> </text:span><text:span text:style-name="T890">com</text:span><text:span text:style-name="T1669"> </text:span><text:span text:style-name="T890">isso</text:span><text:span text:style-name="T1670"> </text:span><text:span text:style-name="T890">trazer</text:span><text:span text:style-name="T1670"> </text:span><text:span text:style-name="T890">o</text:span><text:span text:style-name="T1669"> </text:span><text:span text:style-name="T890">apoio da opinião pública. Jovania relata que ninguém tem condições para atender as demandas técnicas necessárias para fazer</text:span><text:span text:style-name="T1665"> </text:span><text:span text:style-name="T890">acontecer</text:span><text:span text:style-name="T1658"> </text:span><text:span text:style-name="T890">o</text:span><text:span text:style-name="T1670"> </text:span><text:span text:style-name="T890">mínimo</text:span><text:span text:style-name="T1671"> </text:span><text:span text:style-name="T890">necessário. A</text:span><text:span text:style-name="T1667"> </text:span><text:span text:style-name="T890">conselheira</text:span><text:span text:style-name="T1658"> </text:span><text:span text:style-name="T890">Carla</text:span><text:span text:style-name="T1667"> </text:span><text:span text:style-name="T890">diz</text:span><text:span text:style-name="T1667"> </text:span><text:span text:style-name="T890">que tem</text:span><text:span text:style-name="T1670"> </text:span><text:span text:style-name="T890">que</text:span><text:span text:style-name="T1670"> </text:span><text:span text:style-name="T890">se</text:span><text:span text:style-name="T1669"> </text:span><text:span text:style-name="T890">verificar</text:span><text:span text:style-name="T1665"> </text:span><text:span text:style-name="T890">duas</text:span><text:span text:style-name="T1667"> </text:span><text:span text:style-name="T890">questões: a</text:span><text:span text:style-name="T1670"> </text:span><text:span text:style-name="T890">situação</text:span><text:span text:style-name="T1659"> </text:span><text:span text:style-name="T890">técnica</text:span><text:span text:style-name="T1667"> </text:span><text:span text:style-name="T890">do</text:span><text:span text:style-name="T1670"> </text:span><text:span text:style-name="T890">conselho</text:span><text:span text:style-name="T1667"> </text:span><text:span text:style-name="T890">e</text:span><text:span text:style-name="T1669"> </text:span><text:span text:style-name="T890">as</text:span><text:span text:style-name="T1670"> </text:span><text:span text:style-name="T890">questões</text:span><text:span text:style-name="T1660"> </text:span><text:span text:style-name="T890">já</text:span><text:span text:style-name="T1670"> </text:span><text:span text:style-name="T890">previstas em lei pelo PDM, já que todas as revisões do PDM foi dada ampla publicidade, pois, os tombamentos estão</text:span><text:span text:style-name="T1666"> </text:span><text:span text:style-name="T890">previstos independente da utilização ou</text:span><text:span text:style-name="T1665"> </text:span><text:span text:style-name="T890">da</text:span><text:span text:style-name="T1661"> </text:span><text:span text:style-name="T890">propriedade do</text:span><text:span text:style-name="T1665"> </text:span><text:span text:style-name="T890">imóvel mas, que</text:span><text:span text:style-name="T1659"> </text:span><text:span text:style-name="T890">nesse</text:span><text:span text:style-name="T1661"> </text:span><text:span text:style-name="T890">momento é</text:span><text:span text:style-name="T1661"> </text:span><text:span text:style-name="T890">necessário focar no</text:span><text:span text:style-name="T1671"> </text:span><text:span text:style-name="T890">caso</text:span><text:span text:style-name="T1658"> </text:span><text:span text:style-name="T890">em</text:span><text:span text:style-name="T1665"> </text:span><text:span text:style-name="T890">questão</text:span><text:span text:style-name="T1661"> </text:span><text:span text:style-name="T890">que</text:span><text:span text:style-name="T1671"> </text:span><text:span text:style-name="T890">é</text:span><text:span text:style-name="T1660"> </text:span><text:span text:style-name="T890">a</text:span><text:span text:style-name="T1671"> </text:span><text:span text:style-name="T890">Casa</text:span><text:span text:style-name="T1671"> </text:span><text:span text:style-name="T890">de</text:span><text:span text:style-name="T1668"> </text:span><text:span text:style-name="T890">Luz</text:span><text:span text:style-name="T1670"> </text:span><text:span text:style-name="T890">Dei</text:span><text:span text:style-name="T1670"> </text:span><text:span text:style-name="T890">Fuego e</text:span><text:span text:style-name="T1670"> </text:span><text:span text:style-name="T890">que</text:span><text:span text:style-name="T1670"> </text:span><text:span text:style-name="T890">na</text:span><text:span text:style-name="T1664"> </text:span><text:span text:style-name="T890">resposta</text:span><text:span text:style-name="T1661"> </text:span><text:span text:style-name="T890">a</text:span><text:span text:style-name="T1660"> </text:span><text:span text:style-name="T890">ser</text:span><text:span text:style-name="T1665"> </text:span><text:span text:style-name="T890">encaminhada</text:span><text:span text:style-name="T1672"> </text:span><text:span text:style-name="T890">deve</text:span><text:span text:style-name="T1667"> </text:span><text:span text:style-name="T890">constar</text:span><text:span text:style-name="T1671"> </text:span><text:span text:style-name="T890">as</text:span><text:span text:style-name="T1670"> </text:span><text:span text:style-name="T890">questões</text:span><text:span text:style-name="T1660"> </text:span><text:span text:style-name="T890">abordadas</text:span><text:span text:style-name="T1671"> </text:span><text:span text:style-name="T890">pelo</text:span><text:span text:style-name="T1670"> </text:span><text:span text:style-name="T890">PDM</text:span><text:span text:style-name="T1670"> </text:span><text:span text:style-name="T890">e</text:span><text:span text:style-name="T1669"> </text:span><text:span text:style-name="T890">até</text:span><text:span text:style-name="T1670"> </text:span><text:span text:style-name="T890">a relevância da Família Vivácqua para o</text:span><text:span text:style-name="T1658"> </text:span><text:span text:style-name="T890">município, em tempo</text:span><text:span text:style-name="T1662">,</text:span><text:span text:style-name="T1673"> </text:span><text:span text:style-name="T890">ressalta que nosso</text:span><text:span text:style-name="T1658"> </text:span><text:span text:style-name="T890">PDM já</text:span><text:span text:style-name="T1658"> </text:span><text:span text:style-name="T890">foi revisado/atualizado</text:span><text:span text:style-name="T1659"> </text:span><text:span text:style-name="T890">três vezes. Fernanda reforça que</text:span><text:span text:style-name="T1664"> </text:span><text:span text:style-name="T890">a</text:span><text:span text:style-name="T1660"> </text:span><text:span text:style-name="T890">participação do</text:span><text:span text:style-name="T1664"> </text:span><text:span text:style-name="T890">instituto</text:span><text:span text:style-name="T1666"> </text:span><text:span text:style-name="T890">e</text:span><text:span text:style-name="T1668"> </text:span><text:span text:style-name="T890">do</text:span><text:span text:style-name="T1664"> </text:span><text:span text:style-name="T890">arquivo público</text:span><text:span text:style-name="T1670"> </text:span><text:span text:style-name="T890">na</text:span><text:span text:style-name="T1670"> </text:span><text:span text:style-name="T890">apresentação</text:span><text:span text:style-name="T1669"> </text:span><text:span text:style-name="T890">de</text:span><text:span text:style-name="T1670"> </text:span><text:span text:style-name="T890">elementos</text:span><text:span text:style-name="T1671"> </text:span><text:span text:style-name="T890">históricos</text:span><text:span text:style-name="T1658"> </text:span><text:span text:style-name="T890">de</text:span><text:span text:style-name="T1670"> </text:span><text:span text:style-name="T890">conhecimento</text:span><text:span text:style-name="T1660"> </text:span><text:span text:style-name="T890">de</text:span><text:span text:style-name="T1670"> </text:span><text:span text:style-name="T890">todos</text:span><text:span text:style-name="T1670"> </text:span><text:span text:style-name="T890">e</text:span><text:span text:style-name="T1669"> </text:span><text:span text:style-name="T890">as</text:span><text:span text:style-name="T1670"> </text:span><text:span text:style-name="T890">construções revisadas do</text:span><text:span text:style-name="T1658"> </text:span><text:span text:style-name="T890">PDM</text:span><text:span text:style-name="T1658"> </text:span><text:span text:style-name="T890">reforça</text:span><text:span text:style-name="T1661"> </text:span><text:span text:style-name="T890">que</text:span><text:span text:style-name="T1671"> </text:span><text:span text:style-name="T890">esse processo será</text:span><text:span text:style-name="T1658"> </text:span><text:span text:style-name="T890">o</text:span><text:span text:style-name="T1667"> </text:span><text:span text:style-name="T890">que</text:span><text:span text:style-name="T1661"> </text:span><text:span text:style-name="T890">irá</text:span><text:span text:style-name="T1666"> </text:span><text:span text:style-name="T890">balizar as</text:span><text:span text:style-name="T1668"> </text:span><text:span text:style-name="T890">ações do</text:span><text:span text:style-name="T1667"> </text:span><text:span text:style-name="T890">CMPCCI. A </text:span><text:span text:style-name="T1666">conselheira Heloísa</text:span><text:span text:style-name="T1658"> </text:span><text:span text:style-name="T1666">informa que</text:span><text:span text:style-name="T1659"> </text:span><text:span text:style-name="T1666">nessa tratativa também</text:span><text:span text:style-name="T1660"> </text:span><text:span text:style-name="T1666">será</text:span><text:span text:style-name="T1660"> </text:span><text:span text:style-name="T1666">abordado a</text:span><text:span text:style-name="T1668"> </text:span><text:span text:style-name="T1666">questão da</text:span><text:span text:style-name="T1659"> </text:span><text:span text:style-name="T1666">Igreja de </text:span><text:span text:style-name="T890">São Francisco de Assis. Fernanda esclarece que apesar de citados no mesmo ofício do MPES</text:span><text:span text:style-name="T1670"> </text:span><text:span text:style-name="T890">o</text:span><text:span text:style-name="T1670"> </text:span><text:span text:style-name="T890">caso</text:span><text:span text:style-name="T1669"> </text:span><text:span text:style-name="T890">da</text:span><text:span text:style-name="T1670"> </text:span><text:span text:style-name="T890">igreja</text:span><text:span text:style-name="T1670"> </text:span><text:span text:style-name="T890">tem</text:span><text:span text:style-name="T1670"> </text:span><text:span text:style-name="T890">um</text:span><text:span text:style-name="T1669"> </text:span><text:span text:style-name="T890">diferencial</text:span><text:span text:style-name="T1670"> </text:span><text:span text:style-name="T890">porque</text:span><text:span text:style-name="T1669"> </text:span><text:span text:style-name="T890">se</text:span><text:span text:style-name="T1670"> </text:span><text:span text:style-name="T890">trata</text:span><text:span text:style-name="T1669"> </text:span><text:span text:style-name="T890">de</text:span><text:span text:style-name="T1670"> </text:span><text:span text:style-name="T890">outras</text:span><text:span text:style-name="T1669"> </text:span><text:span text:style-name="T890">questões,</text:span><text:span text:style-name="T1671"> </text:span><text:span text:style-name="T890">inclusive</text:span><text:span text:style-name="T1659"> </text:span><text:span text:style-name="T890">da</text:span><text:span text:style-name="T1670"> </text:span><text:span text:style-name="T890">má fé da antiga proprietária do imóvel que o vendeu sem citar ao comprador a questão do tombamento.</text:span><text:span text:style-name="T1671"> </text:span><text:span text:style-name="T890">O</text:span><text:span text:style-name="T1669"> </text:span><text:span text:style-name="T890">presidente Lucas</text:span><text:span text:style-name="T1666"> </text:span><text:span text:style-name="T890">relata</text:span><text:span text:style-name="T1661"> </text:span><text:span text:style-name="T890">que</text:span><text:span text:style-name="T1667"> </text:span><text:span text:style-name="T890">quanto</text:span><text:span text:style-name="T1665"> </text:span><text:span text:style-name="T890">a</text:span><text:span text:style-name="T1670"> </text:span><text:span text:style-name="T890">casa</text:span><text:span text:style-name="T1668"> </text:span><text:span text:style-name="T890">de</text:span><text:span text:style-name="T1670"> </text:span><text:span text:style-name="T890">Luz</text:span><text:span text:style-name="T1670"> </text:span><text:span text:style-name="T890">Dei</text:span><text:span text:style-name="T1669"> </text:span><text:span text:style-name="T890">Fuego</text:span><text:span text:style-name="T1669"> </text:span><text:span text:style-name="T890">já</text:span><text:span text:style-name="T1670"> </text:span><text:span text:style-name="T890">temos</text:span><text:span text:style-name="T1670"> </text:span><text:span text:style-name="T890">alguns</text:span></text:p>
      <text:p text:style-name="P1181"><draw:frame draw:style-name="fr3" draw:name="Image 402" text:anchor-type="as-char" svg:width="0.078in" svg:height="0.0835in" draw:z-index="500"><draw:image xlink:href="Pictures/100000010000000F00000010A6D19F0E.png" xlink:type="simple" xlink:show="embed" xlink:actuate="onLoad" draw:mime-type="image/png"/></draw:frame><text:span text:style-name="T1674">ementos que já podemos encaminhar por</text:span><text:span text:style-name="T1675"> </text:span><text:span text:style-name="T1674">ofício</text:span><text:span text:style-name="T1676"> </text:span><text:span text:style-name="T1674">ao</text:span><text:span text:style-name="T1677"> </text:span><text:span text:style-name="T1674">MPES e</text:span><text:span text:style-name="T1677"> </text:span><text:span text:style-name="T1674">solicita a</text:span><text:span text:style-name="T1678"> </text:span><text:span text:style-name="T1674">ajuda</text:span><text:span text:style-name="T1676"> </text:span><text:span text:style-name="T1674">da</text:span><text:span text:style-name="T1676"> </text:span><text:span text:style-name="T1674">conselheira </text:span><text:span text:style-name="T890">Carla e Fernanda para a construção desse documento, em tempo</text:span><text:span text:style-name="T1662">,</text:span><text:span text:style-name="T1663"> </text:span><text:span text:style-name="T890">também informa que as questões de ausência de estrutura da Comissão deverá ser revista com os prováveis desdobramentos necessários para efetivação das ações</text:span><text:span text:style-name="T1662">. </text:span><text:span text:style-name="T890">Lucas, então, passa para a abordagem</text:span><text:span text:style-name="T1670"> </text:span><text:span text:style-name="T890">do</text:span><text:span text:style-name="T1670"> </text:span><text:span text:style-name="T890">último</text:span><text:span text:style-name="T1668"> </text:span><text:span text:style-name="T890">tópico</text:span><text:span text:style-name="T1667"> </text:span><text:span text:style-name="T890">de</text:span><text:span text:style-name="T1659"> </text:span><text:span text:style-name="T890">pauta,</text:span><text:span text:style-name="T1664"> </text:span><text:span text:style-name="T889">d)</text:span><text:span text:style-name="T1679"> </text:span><text:span text:style-name="T889">Atualizações</text:span><text:span text:style-name="T1680"> </text:span><text:span text:style-name="T889">da</text:span><text:span text:style-name="T1681"> </text:span><text:span text:style-name="T889">Comissão</text:span><text:span text:style-name="T1682"> </text:span><text:span text:style-name="T889">Eleitoral</text:span><text:span text:style-name="T1681"> </text:span><text:span text:style-name="T890">e</text:span><text:span text:style-name="T1670"> </text:span><text:span text:style-name="T890">informa</text:span><text:span text:style-name="T1659"> </text:span><text:span text:style-name="T890">que já houve reuniões para preparação da portaria e do decreto para publicação. Fernanda informa que a portaria que instituiu a Comissão já foi publicada, a portaria do processo também já foi publicada</text:span><text:span text:style-name="T1662">,</text:span><text:span text:style-name="T1663"> </text:span><text:span text:style-name="T890">e que estão na fase de construção do edital de</text:span><text:span text:style-name="T1671"> </text:span><text:span text:style-name="T890">chamamento para publicação e a previsão é para Agosto/Setembro e em Outubro/Novembro publicação e posse</text:span><text:span text:style-name="T1662">.</text:span><text:span text:style-name="T1683"> </text:span><text:span text:style-name="T890">Nada mais havendo a tratar a reunião foi</text:span><text:span text:style-name="T1659"> </text:span><text:span text:style-name="T890">dada por</text:span><text:span text:style-name="T1661"> </text:span><text:span text:style-name="T890">encerrada. Nada</text:span><text:span text:style-name="T1658"> </text:span><text:span text:style-name="T890">mais</text:span><text:span text:style-name="T1665"> </text:span><text:span text:style-name="T890">havendo a tratar,</text:span><text:span text:style-name="T1670"> </text:span><text:span text:style-name="T890">o</text:span><text:span text:style-name="T1670"> </text:span><text:span text:style-name="T890">presidente</text:span><text:span text:style-name="T1669"> </text:span><text:span text:style-name="T890">Lucas</text:span><text:span text:style-name="T1670"> </text:span><text:span text:style-name="T890">agradeceu</text:span><text:span text:style-name="T1670"> </text:span><text:span text:style-name="T890">a</text:span><text:span text:style-name="T1670"> </text:span><text:span text:style-name="T890">presença</text:span><text:span text:style-name="T1669"> </text:span><text:span text:style-name="T890">de</text:span><text:span text:style-name="T1670"> </text:span><text:span text:style-name="T890">todos</text:span><text:span text:style-name="T1670"> </text:span><text:span text:style-name="T890">e</text:span><text:span text:style-name="T1669"> </text:span><text:span text:style-name="T890">declarou</text:span><text:span text:style-name="T1670"> </text:span><text:span text:style-name="T890">encerrada</text:span><text:span text:style-name="T1670"> </text:span><text:span text:style-name="T890">a</text:span><text:span text:style-name="T1669"> </text:span><text:span text:style-name="T890">reunião.</text:span><text:span text:style-name="T1670"> </text:span><text:span text:style-name="T890">Eu, Fernanda Brito,</text:span><text:span text:style-name="T1666"> </text:span><text:span text:style-name="T890">lavrei</text:span><text:span text:style-name="T1665"> </text:span><text:span text:style-name="T890">a</text:span><text:span text:style-name="T1668"> </text:span><text:span text:style-name="T890">presente ata.</text:span><text:span text:style-name="T1660"> </text:span><text:span text:style-name="T890">Cachoeiro de</text:span><text:span text:style-name="T1667"> </text:span><text:span text:style-name="T890">ltapemirim</text:span><text:span text:style-name="T1661"> </text:span><text:span text:style-name="T890">-</text:span><text:span text:style-name="T1684"> </text:span><text:span text:style-name="T890">ES,</text:span><text:span text:style-name="T1668"> </text:span><text:span text:style-name="T890">06</text:span><text:span text:style-name="T1664"> </text:span><text:span text:style-name="T890">de</text:span><text:span text:style-name="T1665"> </text:span><text:span text:style-name="T890">julho</text:span><text:span text:style-name="T1666"> </text:span><text:span text:style-name="T890">de</text:span><text:span text:style-name="T1660"> </text:span><text:span text:style-name="T890">2026.</text:span></text:p>
      <text:p text:style-name="P1182"><draw:frame draw:style-name="fr5" draw:name="Image82" text:anchor-type="char" svg:x="1.852in" svg:y="3.3346in" svg:width="0.0846in" svg:height="0.0835in" draw:z-index="300"><draw:image xlink:href="Pictures/1000000100000008000000081C0E4A4E.png" xlink:type="simple" xlink:show="embed" xlink:actuate="onLoad" draw:mime-type="image/png"/></draw:frame><draw:frame draw:style-name="fr5" draw:name="Image83" text:anchor-type="char" svg:x="2.0618in" svg:y="3.1602in" svg:width="2.0835in" svg:height="0.2575in" draw:z-index="301"><draw:image xlink:href="Pictures/10000001000000C800000018F7A5E8B2.png" xlink:type="simple" xlink:show="embed" xlink:actuate="onLoad" draw:mime-type="image/png"/></draw:frame><draw:frame draw:style-name="fr5" draw:name="Image85" text:anchor-type="char" svg:x="1.852in" svg:y="3.1634in" svg:width="0.0846in" svg:height="0.0811in" draw:z-index="302"><draw:image xlink:href="Pictures/100000010000000800000007286076F5.png" xlink:type="simple" xlink:show="embed" xlink:actuate="onLoad" draw:mime-type="image/png"/></draw:frame><draw:frame draw:style-name="fr5" draw:name="Image86" text:anchor-type="char" svg:x="1.85in" svg:y="2.9874in" svg:width="0.0866in" svg:height="0.0819in" draw:z-index="303"><draw:image xlink:href="Pictures/10000001000000080000000781A64855.png" xlink:type="simple" xlink:show="embed" xlink:actuate="onLoad" draw:mime-type="image/png"/></draw:frame><draw:frame draw:style-name="fr5" draw:name="Image92" text:anchor-type="char" svg:x="1.852in" svg:y="2.8138in" svg:width="0.0846in" svg:height="0.0835in" draw:z-index="304"><draw:image xlink:href="Pictures/1000000100000008000000081F4FEC71.png" xlink:type="simple" xlink:show="embed" xlink:actuate="onLoad" draw:mime-type="image/png"/></draw:frame><draw:frame draw:style-name="fr5" draw:name="Image93" text:anchor-type="char" svg:x="1.8516in" svg:y="2.6398in" svg:width="0.0854in" svg:height="0.0819in" draw:z-index="305"><draw:image xlink:href="Pictures/100000010000000800000007C1FB4D17.png" xlink:type="simple" xlink:show="embed" xlink:actuate="onLoad" draw:mime-type="image/png"/></draw:frame><draw:frame draw:style-name="fr5" draw:name="Image95" text:anchor-type="char" svg:x="2.0563in" svg:y="2.4882in" svg:width="3.5898in" svg:height="0.5827in" draw:z-index="306"><draw:image xlink:href="Pictures/10000001000001580000003779BE12D6.png" xlink:type="simple" xlink:show="embed" xlink:actuate="onLoad" draw:mime-type="image/png"/></draw:frame><draw:frame draw:style-name="fr5" draw:name="Image96" text:anchor-type="char" svg:x="1.8571in" svg:y="2.4898in" svg:width="0.0799in" svg:height="0.0819in" draw:z-index="307"><draw:image xlink:href="Pictures/1000000100000007000000074DFF6306.png" xlink:type="simple" xlink:show="embed" xlink:actuate="onLoad" draw:mime-type="image/png"/></draw:frame></text:p>
      <text:p text:style-name="P1183"/>
      <text:p text:style-name="P1184"><draw:frame draw:style-name="fr3" draw:name="Image 418" text:anchor-type="as-char" svg:width="4.5008in" svg:height="0.4335in" draw:z-index="501"><draw:image xlink:href="Pictures/1000000100000556000000B5A896D2E7.png" xlink:type="simple" xlink:show="embed" xlink:actuate="onLoad" draw:mime-type="image/png"/></draw:frame></text:p>
      <text:p text:style-name="P787"/>
      <text:p text:style-name="P787"/>
      <text:p text:style-name="P787"/>
      <text:p text:style-name="P787"/>
      <text:p text:style-name="P787"/>
      <text:p text:style-name="P787"/>
      <text:p text:style-name="P1185"><draw:frame draw:style-name="fr4" draw:name="Image163" text:anchor-type="char" svg:x="1.852in" svg:y="0.328in" svg:width="0.0846in" svg:height="0.0811in" draw:z-index="143"><draw:image xlink:href="Pictures/1000000100000008000000075C0DA320.png" xlink:type="simple" xlink:show="embed" xlink:actuate="onLoad" draw:mime-type="image/png"/></draw:frame><draw:frame draw:style-name="fr4" draw:name="Image164" text:anchor-type="char" svg:x="2.0598in" svg:y="0.3252in" svg:width="1.7193in" svg:height="0.0846in" draw:z-index="144"><draw:image xlink:href="Pictures/10000001000000A500000008FEA1D069.png" xlink:type="simple" xlink:show="embed" xlink:actuate="onLoad" draw:mime-type="image/png"/></draw:frame><draw:frame draw:style-name="fr4" draw:name="Image166" text:anchor-type="char" svg:x="1.852in" svg:y="0.5008in" svg:width="0.0846in" svg:height="0.0835in" draw:z-index="145"><draw:image xlink:href="Pictures/1000000100000008000000083FB233A7.png" xlink:type="simple" xlink:show="embed" xlink:actuate="onLoad" draw:mime-type="image/png"/></draw:frame><draw:frame draw:style-name="fr4" draw:name="Image167" text:anchor-type="char" svg:x="2.0535in" svg:y="0.4992in" svg:width="2.2228in" svg:height="0.0846in" draw:z-index="148"><draw:image xlink:href="Pictures/10000001000000D50000000806BDA689.png" xlink:type="simple" xlink:show="embed" xlink:actuate="onLoad" draw:mime-type="image/png"/></draw:frame><draw:frame draw:style-name="fr4" draw:name="Image174" text:anchor-type="char" svg:x="1.8516in" svg:y="0.6744in" svg:width="0.0854in" svg:height="0.0835in" draw:z-index="3"><draw:image xlink:href="Pictures/10000001000000080000000829A9B9D9.png" xlink:type="simple" xlink:show="embed" xlink:actuate="onLoad" draw:mime-type="image/png"/></draw:frame><draw:frame draw:style-name="fr4" draw:name="Image176" text:anchor-type="char" svg:x="2.0583in" svg:y="0.6728in" svg:width="1.8583in" svg:height="0.0846in" draw:z-index="4"><draw:image xlink:href="Pictures/10000001000000B200000008F3990909.png" xlink:type="simple" xlink:show="embed" xlink:actuate="onLoad" draw:mime-type="image/png"/></draw:frame></text:p>
      <text:p text:style-name="P1186"/>
      <text:p text:style-name="P1186"/>
      <text:p text:style-name="P787"/>
      <text:p text:style-name="P1187"/>
      <table:table table:name="Table16" table:style-name="Table16">
        <table:table-column table:style-name="Table16.A"/>
        <table:table-column table:style-name="Table16.B"/>
        <table:table-row table:style-name="Table16.1">
          <table:table-cell table:style-name="Table16.A1" office:value-type="string">
            <text:p text:style-name="P1188"/>
            <text:p text:style-name="P1188"/>
            <text:p text:style-name="P1188"/>
            <text:p text:style-name="P1188"/>
            <text:p text:style-name="P1189"/>
            <text:p text:style-name="P1190"><draw:frame draw:style-name="fr9" draw:name="Image9" text:anchor-type="as-char" svg:width="2.0902in" svg:height="0.0673in" draw:z-index="502"><draw:image xlink:href="Pictures/10000001000000C8000000069D379BC2.png" xlink:type="simple" xlink:show="embed" xlink:actuate="onLoad" draw:mime-type="image/png"/></draw:frame></text:p>
          </table:table-cell>
          <table:table-cell table:style-name="Table16.A1" office:value-type="string">
            <text:p text:style-name="P1188"/>
            <text:p text:style-name="P1191"/>
            <text:p text:style-name="P1192"><draw:frame draw:style-name="fr3" draw:name="Image 437" text:anchor-type="as-char" svg:width="1.3516in" svg:height="0.2929in" draw:z-index="503"><draw:image xlink:href="Pictures/100000000000017800000058E0D69513.jpg" xlink:type="simple" xlink:show="embed" xlink:actuate="onLoad" draw:mime-type="image/jpeg"/></draw:frame></text:p>
            <text:p text:style-name="P1193"/>
            <text:p text:style-name="P1194"><draw:frame draw:style-name="fr9" draw:name="Image10" text:anchor-type="as-char" svg:width="1.7957in" svg:height="0.0673in" draw:z-index="504"><draw:image xlink:href="Pictures/10000001000000AC00000006B5066FB1.png" xlink:type="simple" xlink:show="embed" xlink:actuate="onLoad" draw:mime-type="image/png"/></draw:frame></text:p>
          </table:table-cell>
        </table:table-row>
        <table:table-row table:style-name="Table16.1">
          <table:table-cell table:style-name="Table16.A1" office:value-type="string">
            <text:p text:style-name="P1195"/>
            <text:p text:style-name="P1196"><draw:frame draw:style-name="fr3" draw:name="Image 441" text:anchor-type="as-char" svg:width="1.3571in" svg:height="0.2929in" draw:z-index="505"><draw:image xlink:href="Pictures/1000000000000178000000582AD8522E.jpg" xlink:type="simple" xlink:show="embed" xlink:actuate="onLoad" draw:mime-type="image/jpeg"/></draw:frame></text:p>
            <text:p text:style-name="P1188"/>
            <text:p text:style-name="P1197"/>
            <text:p text:style-name="P1198"><draw:frame draw:style-name="fr9" draw:name="Image11" text:anchor-type="as-char" svg:width="1.3307in" svg:height="0.0661in" draw:z-index="506"><draw:image xlink:href="Pictures/100000010000007F00000006AAFD2AD5.png" xlink:type="simple" xlink:show="embed" xlink:actuate="onLoad" draw:mime-type="image/png"/></draw:frame></text:p>
          </table:table-cell>
          <table:table-cell table:style-name="Table16.A1" office:value-type="string">
            <text:p text:style-name="P1199"/>
            <text:p text:style-name="P1200"><draw:frame draw:style-name="fr3" draw:name="Image 445" text:anchor-type="as-char" svg:width="1.352in" svg:height="0.2929in" draw:z-index="507"><draw:image xlink:href="Pictures/1000000000000178000000584F05D8D1.jpg" xlink:type="simple" xlink:show="embed" xlink:actuate="onLoad" draw:mime-type="image/jpeg"/></draw:frame></text:p>
            <text:p text:style-name="P1188"/>
            <text:p text:style-name="P1201"/>
            <text:p text:style-name="P1202"><draw:frame draw:style-name="fr9" draw:name="Image12" text:anchor-type="as-char" svg:width="0.9252in" svg:height="0.0535in" draw:z-index="508"><draw:image xlink:href="Pictures/1000000100000058000000059EE298A3.png" xlink:type="simple" xlink:show="embed" xlink:actuate="onLoad" draw:mime-type="image/png"/></draw:frame></text:p>
          </table:table-cell>
        </table:table-row>
        <table:table-row table:style-name="Table16.3">
          <table:table-cell table:style-name="Table16.A1" office:value-type="string">
            <text:p text:style-name="P1188"/>
            <text:p text:style-name="P1188"/>
            <text:p text:style-name="P1203"/>
            <text:p text:style-name="P1204"><draw:frame draw:style-name="fr3" draw:name="Image 449" text:anchor-type="as-char" svg:width="1.3555in" svg:height="0.2929in" draw:z-index="509"><draw:image xlink:href="Pictures/100000000000017800000058745054AC.jpg" xlink:type="simple" xlink:show="embed" xlink:actuate="onLoad" draw:mime-type="image/jpeg"/></draw:frame></text:p>
            <text:p text:style-name="P1205"/>
            <text:p text:style-name="P1206"><draw:frame draw:style-name="fr3" draw:name="Image 450" text:anchor-type="as-char" svg:width="1.2339in" svg:height="0.0681in" draw:z-index="510"><draw:image xlink:href="Pictures/10000001000000EC0000000D44A8CF91.png" xlink:type="simple" xlink:show="embed" xlink:actuate="onLoad" draw:mime-type="image/png"/></draw:frame></text:p>
          </table:table-cell>
          <table:table-cell table:style-name="Table16.A1" office:value-type="string">
            <text:p text:style-name="P1207"/>
            <text:p text:style-name="P1208"><draw:frame draw:style-name="fr3" draw:name="Image 451" text:anchor-type="as-char" svg:width="1.352in" svg:height="0.3201in" draw:z-index="511"><draw:image xlink:href="Pictures/1000000000000178000000607D12F2A7.jpg" xlink:type="simple" xlink:show="embed" xlink:actuate="onLoad" draw:mime-type="image/jpeg"/></draw:frame></text:p>
            <text:p text:style-name="P1188"/>
            <text:p text:style-name="P1209"/>
            <text:p text:style-name="P1210"><draw:frame draw:style-name="fr9" draw:name="Image13" text:anchor-type="as-char" svg:width="1.148in" svg:height="0.0528in" draw:z-index="512"><draw:image xlink:href="Pictures/100000010000006E00000005B05EFD6C.png" xlink:type="simple" xlink:show="embed" xlink:actuate="onLoad" draw:mime-type="image/png"/></draw:frame></text:p>
          </table:table-cell>
        </table:table-row>
        <table:table-row table:style-name="Table16.1">
          <table:table-cell table:style-name="Table16.A1" office:value-type="string">
            <text:p text:style-name="P1188"/>
            <text:p text:style-name="P1211"/>
            <text:p text:style-name="P1212"><draw:frame draw:style-name="fr3" draw:name="Image 455" text:anchor-type="as-char" svg:width="1.3535in" svg:height="0.2929in" draw:z-index="513"><draw:image xlink:href="Pictures/100000000000017800000058A1164FA0.jpg" xlink:type="simple" xlink:show="embed" xlink:actuate="onLoad" draw:mime-type="image/jpeg"/></draw:frame></text:p>
            <text:p text:style-name="P1213"/>
            <text:p text:style-name="P1214"><draw:frame draw:style-name="fr9" draw:name="Image14" text:anchor-type="as-char" svg:width="1.0264in" svg:height="0.0528in" draw:z-index="514"><draw:image xlink:href="Pictures/100000010000006200000005267CD3E0.png" xlink:type="simple" xlink:show="embed" xlink:actuate="onLoad" draw:mime-type="image/png"/></draw:frame></text:p>
          </table:table-cell>
          <table:table-cell table:style-name="Table16.A1" office:value-type="string">
            <text:p text:style-name="P1215"/>
            <text:p text:style-name="P1216"><draw:frame draw:style-name="fr3" draw:name="Image 459" text:anchor-type="as-char" svg:width="1.3528in" svg:height="0.2929in" draw:z-index="515"><draw:image xlink:href="Pictures/10000000000001780000005824A06EFF.jpg" xlink:type="simple" xlink:show="embed" xlink:actuate="onLoad" draw:mime-type="image/jpeg"/></draw:frame></text:p>
            <text:p text:style-name="P1188"/>
            <text:p text:style-name="P1217"/>
            <text:p text:style-name="P1218"><draw:frame draw:style-name="fr9" draw:name="Image15" text:anchor-type="as-char" svg:width="1.3189in" svg:height="0.0528in" draw:z-index="516"><draw:image xlink:href="Pictures/100000010000007E00000005CE7972CC.png" xlink:type="simple" xlink:show="embed" xlink:actuate="onLoad" draw:mime-type="image/png"/></draw:frame></text:p>
          </table:table-cell>
        </table:table-row>
      </table:table>
      <text:p text:style-name="P1219"/>
      <text:p text:style-name="P1220"/>
      <text:p text:style-name="P1221"><draw:frame draw:style-name="fr3" draw:name="Image 481" text:anchor-type="as-char" svg:width="5.3925in" svg:height="8.0173in" draw:z-index="517"><draw:image xlink:href="Pictures/100000010000086100000C8729884CCA.png" xlink:type="simple" xlink:show="embed" xlink:actuate="onLoad" draw:mime-type="image/png"/></draw:frame></text:p>
      <text:p text:style-name="P1222"/>
      <text:p text:style-name="P1223"/>
      <text:h text:style-name="P1224" text:outline-level="3"><text:span text:style-name="T84">SECRETARIA</text:span><text:span text:style-name="T1685"> </text:span><text:span text:style-name="T84">MUNICIPAL</text:span><text:span text:style-name="T1686"> </text:span><text:span text:style-name="T84">DE</text:span><text:span text:style-name="T1686"> </text:span><text:span text:style-name="T84">MEIO</text:span><text:span text:style-name="T1686"> </text:span><text:span text:style-name="T86">AMBIENTE</text:span></text:h>
      <text:p text:style-name="P1169"/>
      <text:p text:style-name="P1225"/>
      <text:p text:style-name="P1226"><text:span text:style-name="T1687">Reunião Ordinária - Conselho Municipal de Meio Ambiente de Cachoeiro de Itapemirim -</text:span><text:span text:style-name="T1688"> </text:span><text:span text:style-name="T1687">20 de agosto</text:span><text:span text:style-name="T1688"> </text:span><text:span text:style-name="T1687">de 2026.</text:span></text:p>
      <text:p text:style-name="P1227"/>
      <text:p text:style-name="P1228"/>
      <text:p text:style-name="P1229"><text:span text:style-name="T1689">Aos 20 (vinte) dias de agosto de 2026, deu-se início a reunião extraordinária do Conselho</text:span><text:span text:style-name="T1690"> </text:span><text:span text:style-name="T1689">Municipal de Meio Ambiente, realizada no auditório Sindicato Rural de Cachoeiro de</text:span><text:span text:style-name="T1690"> </text:span><text:span text:style-name="T1689">Itapemirim, situado na Rua Agripino de Oliveira, 60 - Bairro Independência - Cachoeiro de</text:span><text:span text:style-name="T1690"> </text:span><text:span text:style-name="T1689">Itapemirim.</text:span><text:span text:style-name="T1691"> </text:span><text:span text:style-name="T1689">A</text:span><text:span text:style-name="T1691"> </text:span><text:span text:style-name="T1689">primeira</text:span><text:span text:style-name="T1691"> </text:span><text:span text:style-name="T1689">chamada</text:span><text:span text:style-name="T1691"> </text:span><text:span text:style-name="T1689">foi</text:span><text:span text:style-name="T1691"> </text:span><text:span text:style-name="T1689">realizada</text:span><text:span text:style-name="T1691"> </text:span><text:span text:style-name="T1689">às</text:span><text:span text:style-name="T1691"> </text:span><text:span text:style-name="T1689">08:45h</text:span><text:span text:style-name="T1691"> </text:span><text:span text:style-name="T1689">e</text:span><text:span text:style-name="T1691"> </text:span><text:span text:style-name="T1689">a</text:span><text:span text:style-name="T1691"> </text:span><text:span text:style-name="T1689">segunda</text:span><text:span text:style-name="T1691"> </text:span><text:span text:style-name="T1689">às</text:span><text:span text:style-name="T1691"> </text:span><text:span text:style-name="T1689">09:00h,</text:span><text:span text:style-name="T1691"> </text:span><text:span text:style-name="T1689">presidida</text:span><text:span text:style-name="T1690"> </text:span><text:span text:style-name="T1689">pelo </text:span><text:span text:style-name="T1692">Sr. Thiago Fiorio Longui</text:span><text:span text:style-name="T1693">, Presidente do Conselho e representante da Secretaria</text:span><text:span text:style-name="T1694"> </text:span><text:span text:style-name="T1693">Municipal de Meio Ambiente. Registrando a presença dos conselheiros: </text:span><text:span text:style-name="T1692">Fabiana Ramos Dias</text:span><text:span text:style-name="T1695"> </text:span><text:span text:style-name="T1692">Caçador,</text:span><text:span text:style-name="T1696"> </text:span><text:span text:style-name="T1692">representante</text:span><text:span text:style-name="T1696"> </text:span><text:span text:style-name="T1692">da</text:span><text:span text:style-name="T1696"> </text:span><text:span text:style-name="T1692">Secretaria</text:span><text:span text:style-name="T1696"> </text:span><text:span text:style-name="T1692">Municipal</text:span><text:span text:style-name="T1696"> </text:span><text:span text:style-name="T1692">de</text:span><text:span text:style-name="T1696"> </text:span><text:span text:style-name="T1692">Meio</text:span><text:span text:style-name="T1696"> </text:span><text:span text:style-name="T1692">Ambiente;</text:span><text:span text:style-name="T1696"> </text:span><text:span text:style-name="T1692">Paulo</text:span><text:span text:style-name="T1696"> </text:span><text:span text:style-name="T1692">Roberto</text:span><text:span text:style-name="T1695"> </text:span><text:span text:style-name="T1692">Arantes, representante da Secretaria Municipal de Educação; Lohana Barcelos Ramos,</text:span><text:span text:style-name="T1695"> </text:span><text:span text:style-name="T1692">representante do IDAF; Leandro França Rosa, representante do Sindicato Rural de</text:span><text:span text:style-name="T1695"> </text:span><text:span text:style-name="T1692">Cachoeiro de Itapemirim; Reinaldo Soares Júnior, representante do CREA; Alanna de</text:span><text:span text:style-name="T1695"> </text:span><text:span text:style-name="T1692">Almeida, representante do SINDIROCHAS; Paulo Henrique Moulin Breda, representante da</text:span><text:span text:style-name="T1695"> </text:span><text:span text:style-name="T1692">BRK Ambiental; Cláudio Vilarinho Moraes, representante da FAMMOPOCI, Johann Soares</text:span><text:span text:style-name="T1695"> </text:span><text:span text:style-name="T1692">de Oliveira, representante da OAB; João Luiz Madureira Júnior, representante da ONG</text:span><text:span text:style-name="T1695"> </text:span><text:span text:style-name="T1692">Caminhadas e Trilhas; Paulo Cesar da Silva Torres, representante da AABRI. JusUﬁcada a</text:span><text:span text:style-name="T1695"> </text:span><text:span text:style-name="T1692">ausência dos representantes dos representantes do Rotary Clube CREA.</text:span><text:span text:style-name="T1695"> </text:span><text:span text:style-name="T1693">Veriﬁcado o</text:span><text:span text:style-name="T1694"> </text:span><text:span text:style-name="T1693">quórum para o início da reunião, o Presidente, em razão de compromissos com o</text:span><text:span text:style-name="T1694"> </text:span><text:span text:style-name="T1693">ExcelenXssimo Senhor Prefeito, passou a presidência ao Conselheiro representante da OAB,</text:span><text:span text:style-name="T1694"> </text:span><text:span text:style-name="T1693">Sr. Johann, que iniciou a reunião, agradecendo a presença de todos. </text:span><text:span text:style-name="T1692">Passado ao Primeiro</text:span><text:span text:style-name="T1695"> </text:span><text:span text:style-name="T1692">Ponto de pauta, que trata da apresentação da minuta de Decreto que regulamenta a</text:span><text:span text:style-name="T1695"> </text:span><text:span text:style-name="T1692">políUca de Arborização no Município</text:span><text:span text:style-name="T1693">, foi solicitada a presença da Conselheira Fabiana,</text:span><text:span text:style-name="T1694"> </text:span><text:span text:style-name="T1693">servidora da SEMMA, para apresentação. Solicitada a palavra pelo representante do CREA/</text:span><text:span text:style-name="T1694"> </text:span><text:span text:style-name="T1693">ES,</text:span><text:span text:style-name="T1697"> </text:span><text:span text:style-name="T1693">Sr.</text:span><text:span text:style-name="T1697"> </text:span><text:span text:style-name="T1693">Reinaldo,</text:span><text:span text:style-name="T1697"> </text:span><text:span text:style-name="T1693">ques\ona</text:span><text:span text:style-name="T1697"> </text:span><text:span text:style-name="T1693">sobre</text:span><text:span text:style-name="T1697"> </text:span><text:span text:style-name="T1693">o</text:span><text:span text:style-name="T1697"> </text:span><text:span text:style-name="T1693">ar\go</text:span><text:span text:style-name="T1697"> </text:span><text:span text:style-name="T1693">13,</text:span><text:span text:style-name="T1697"> </text:span><text:span text:style-name="T1693">o</text:span><text:span text:style-name="T1697"> </text:span><text:span text:style-name="T1693">qual</text:span><text:span text:style-name="T1697"> </text:span><text:span text:style-name="T1693">versa</text:span><text:span text:style-name="T1697"> </text:span><text:span text:style-name="T1693">sobre</text:span><text:span text:style-name="T1697"> </text:span><text:span text:style-name="T1693">a</text:span><text:span text:style-name="T1697"> </text:span><text:span text:style-name="T1693">autorização</text:span><text:span text:style-name="T1697"> </text:span><text:span text:style-name="T1693">de</text:span><text:span text:style-name="T1697"> </text:span><text:span text:style-name="T1693">supressão</text:span><text:span text:style-name="T1694"> </text:span><text:span text:style-name="T1693">de indivíduos arbóreos em área rural, eis que o IDAF não exige mais declaração em casos de</text:span><text:span text:style-name="T1694"> </text:span><text:span text:style-name="T1693">fruXferas e espécies exó\cas, o que pode comprometer o contribuinte em possível</text:span><text:span text:style-name="T1694"> </text:span><text:span text:style-name="T1693">ﬁscalização, eis que não terá provas do indivíduo de fato suprimido, o que será rediscu\do</text:span><text:span text:style-name="T1698"> </text:span><text:span text:style-name="T1693">em próxima reunião a ﬁm de acrescentar texto que respalde o contribuinte. Seguindo a</text:span><text:span text:style-name="T1694"> </text:span><text:span text:style-name="T1693">apresentação, o conselheiro Johann sugere que seja incluída a deﬁnição de equipamentos</text:span><text:span text:style-name="T1694"> </text:span><text:span text:style-name="T1693">públicos e que sejam acrescentadas as calçadas, eis que calçadas daniﬁcadas são recorrentes</text:span><text:span text:style-name="T1694"> </text:span><text:span text:style-name="T1693">para</text:span><text:span text:style-name="T1699"> </text:span><text:span text:style-name="T1693">autorização</text:span><text:span text:style-name="T1699"> </text:span><text:span text:style-name="T1693">de</text:span><text:span text:style-name="T1699"> </text:span><text:span text:style-name="T1693">supressão.</text:span><text:span text:style-name="T1699"> </text:span><text:span text:style-name="T1693">No</text:span><text:span text:style-name="T1699"> </text:span><text:span text:style-name="T1693">ar\go</text:span><text:span text:style-name="T1699"> </text:span><text:span text:style-name="T1693">21,</text:span><text:span text:style-name="T1699"> </text:span><text:span text:style-name="T1693">o</text:span><text:span text:style-name="T1699"> </text:span><text:span text:style-name="T1693">conselheiro</text:span><text:span text:style-name="T1699"> </text:span><text:span text:style-name="T1693">Johann</text:span><text:span text:style-name="T1699"> </text:span><text:span text:style-name="T1693">solicita</text:span><text:span text:style-name="T1699"> </text:span><text:span text:style-name="T1693">que</text:span><text:span text:style-name="T1699"> </text:span><text:span text:style-name="T1693">seja</text:span><text:span text:style-name="T1699"> </text:span><text:span text:style-name="T1693">re\rado</text:span><text:span text:style-name="T1694"> </text:span><text:span text:style-name="T1693">o termo “deﬁni\vo” eis que as decisões administra\vas podem ser alteradas por meio de</text:span><text:span text:style-name="T1694"> </text:span><text:span text:style-name="T1693">recursos próprios. Em relação ao ar\go 31, o conselheiro Reinaldo sugere que seja incluído</text:span><text:span text:style-name="T1698"> </text:span><text:span text:style-name="T1693">no</text:span><text:span text:style-name="T1694"> </text:span><text:span text:style-name="T1693">rol</text:span><text:span text:style-name="T1694"> </text:span><text:span text:style-name="T1693">de</text:span><text:span text:style-name="T1694"> </text:span><text:span text:style-name="T1693">exigências</text:span><text:span text:style-name="T1694"> </text:span><text:span text:style-name="T1693">um</text:span><text:span text:style-name="T1694"> </text:span><text:span text:style-name="T1693">relatório</text:span><text:span text:style-name="T1694"> </text:span><text:span text:style-name="T1693">fotográﬁco</text:span><text:span text:style-name="T1694"> </text:span><text:span text:style-name="T1693">simples</text:span><text:span text:style-name="T1694"> </text:span><text:span text:style-name="T1693">para</text:span><text:span text:style-name="T1694"> </text:span><text:span text:style-name="T1693">evitar</text:span><text:span text:style-name="T1694"> </text:span><text:span text:style-name="T1693">equívocos</text:span><text:span text:style-name="T1694"> </text:span><text:span text:style-name="T1693">futuros</text:span><text:span text:style-name="T1694"> </text:span><text:span text:style-name="T1693">em</text:span></text:p>
      <text:p text:style-name="P1230"><draw:frame draw:style-name="fr4" draw:name="Image168" text:anchor-type="char" svg:x="2.0161in" svg:y="0.0681in" svg:width="4.2339in" svg:height="1.3929in" draw:z-index="149"><draw:image xlink:href="Pictures/10000001000001960000008573E26F42.png" xlink:type="simple" xlink:show="embed" xlink:actuate="onLoad" draw:mime-type="image/png"/></draw:frame></text:p>
      <text:p text:style-name="P1231"/>
      <text:p text:style-name="P1232"/>
      <text:p text:style-name="P1232"/>
      <text:p text:style-name="P1233"/>
      <text:p text:style-name="P1234"><text:span text:style-name="T1700">Comunicado</text:span><text:span text:style-name="T1701"> </text:span><text:span text:style-name="T1700">de</text:span><text:span text:style-name="T1701"> </text:span><text:span text:style-name="T1700">suspensão</text:span><text:span text:style-name="T1702"> </text:span><text:span text:style-name="T1700">de</text:span><text:span text:style-name="T1701"> </text:span><text:span text:style-name="T1700">Licença</text:span><text:span text:style-name="T1701"> </text:span><text:span text:style-name="T1703">Especial</text:span></text:p>
      <text:p text:style-name="P1235"/>
      <text:p text:style-name="P1235"/>
      <text:p text:style-name="P1235"/>
      <text:p text:style-name="P1235"/>
      <text:p text:style-name="P1236"/>
      <text:p text:style-name="P1237"><text:span text:style-name="T1704">A</text:span><text:span text:style-name="T1705"> </text:span><text:span text:style-name="T1704">Secretaria</text:span><text:span text:style-name="T1705"> </text:span><text:span text:style-name="T1704">Municipal</text:span><text:span text:style-name="T1705"> </text:span><text:span text:style-name="T1704">de</text:span><text:span text:style-name="T1705"> </text:span><text:span text:style-name="T1704">Meio</text:span><text:span text:style-name="T1705"> </text:span><text:span text:style-name="T1704">Ambiente</text:span><text:span text:style-name="T1705"> </text:span><text:span text:style-name="T1704">–</text:span><text:span text:style-name="T1705"> </text:span><text:span text:style-name="T1704">SEMMA,</text:span><text:span text:style-name="T1705"> </text:span><text:span text:style-name="T1704">no</text:span><text:span text:style-name="T1705"> </text:span><text:span text:style-name="T1704">ato</text:span><text:span text:style-name="T1705"> </text:span><text:span text:style-name="T1704">de</text:span><text:span text:style-name="T1705"> </text:span><text:span text:style-name="T1704">suas</text:span><text:span text:style-name="T1705"> </text:span><text:span text:style-name="T1704">atribuições</text:span><text:span text:style-name="T1705"> </text:span><text:span text:style-name="T1704">legais, torna público que suspendeu a Licença Especial – LE nº 0011/2026, exarada em favor da empresa IMOBILIÁRIA MONTE CRISTO LTDA, inscrita no CNPJ nº 01.490.967/0001-61, requerida por meio do Processo nº 40939/2026, relacionada ao imóvel localizado na Rua Orlando Novaes, nº 2 a 220, Bairro Jardim Itapemirim, Cachoeiro de Itapemirim/ES, referente à autorização para supressão de indivíduos arbóreos, com validade até 30/07/2027.</text:span></text:p>
      <text:p text:style-name="P1238"/>
      <text:p text:style-name="P1239"/>
      <text:p text:style-name="P1240"><text:span text:style-name="T1704">Cachoeiro</text:span><text:span text:style-name="T1706"> </text:span><text:span text:style-name="T1704">de</text:span><text:span text:style-name="T1706"> </text:span><text:span text:style-name="T1704">Itapemirim/ES-</text:span><text:span text:style-name="T1706"> </text:span><text:span text:style-name="T1704">19</text:span><text:span text:style-name="T1706"> </text:span><text:span text:style-name="T1704">de</text:span><text:span text:style-name="T1706"> </text:span><text:span text:style-name="T1704">agosto</text:span><text:span text:style-name="T1706"> </text:span><text:span text:style-name="T1704">de</text:span><text:span text:style-name="T1705"> </text:span><text:span text:style-name="T1707">2026.</text:span></text:p>
      <text:p text:style-name="P1238"/>
      <text:p text:style-name="P1238"/>
      <text:p text:style-name="P1238"/>
      <text:p text:style-name="P1241"/>
      <text:p text:style-name="P1242"><text:span text:style-name="T1708">THIAGO</text:span><text:span text:style-name="T1709"> </text:span><text:span text:style-name="T1708">FIORIO</text:span><text:span text:style-name="T1710"> </text:span><text:span text:style-name="T1711">LONGUI</text:span></text:p>
      <text:p text:style-name="P1243"><text:span text:style-name="T1707">Secretário</text:span><text:span text:style-name="T1712"> </text:span><text:span text:style-name="T1707">Municipal</text:span><text:span text:style-name="T1712"> </text:span><text:span text:style-name="T1707">de</text:span><text:span text:style-name="T1712"> </text:span><text:span text:style-name="T1707">Meio</text:span><text:span text:style-name="T1712"> </text:span><text:span text:style-name="T1707">Ambiente </text:span><text:span text:style-name="T1704">DECRETO Nº 36.938/2026</text:span></text:p>
      <text:p text:style-name="P1244"/>
      <text:h text:style-name="P1245" text:outline-level="3"><text:span text:style-name="T84">SECRETARIA</text:span><text:span text:style-name="T85"> </text:span><text:span text:style-name="T84">MUNICIPAL</text:span><text:span text:style-name="T85"> </text:span><text:span text:style-name="T84">DE</text:span><text:span text:style-name="T85"> </text:span><text:span text:style-name="T86">OBRAS</text:span></text:h>
      <text:p text:style-name="P1246"/>
      <text:p text:style-name="P1247"/>
      <text:h text:style-name="Heading_20_4" text:outline-level="5"><text:span text:style-name="T1713">ORDEM</text:span><text:span text:style-name="T1714"> </text:span><text:span text:style-name="T1713">DE</text:span><text:span text:style-name="T1715"> </text:span><text:span text:style-name="T1713">SERVIÇO</text:span></text:h>
      <text:p text:style-name="P1248"/>
      <text:p text:style-name="P1248"/>
      <text:p text:style-name="P1249"/>
      <text:p text:style-name="P1250">AO</text:p>
      <text:p text:style-name="P1251"/>
      <text:p text:style-name="P1252"><text:span text:style-name="T1716">CONSÓRCIO</text:span><text:span text:style-name="T1717"> </text:span><text:span text:style-name="T1716">MSH</text:span><text:span text:style-name="T1718"> </text:span><text:span text:style-name="T1719">CONSTRUTORAS,</text:span></text:p>
      <text:p text:style-name="P1248"/>
      <text:p text:style-name="P1248"/>
      <text:p text:style-name="P1248"/>
      <text:p text:style-name="P1253"/>
      <text:p text:style-name="P1254"><text:span text:style-name="T1720">Pelo presente termo, autorizamos o início da obra de </text:span><text:span text:style-name="T1716">“EXECUÇÃO DE OBRA DE RECUPERAÇÃO,</text:span><text:span text:style-name="T1721"> </text:span><text:span text:style-name="T1716">REFORMA</text:span><text:span text:style-name="T1721"> </text:span><text:span text:style-name="T1716">E</text:span><text:span text:style-name="T1721"> </text:span><text:span text:style-name="T1716">AMPLIAÇÃO</text:span><text:span text:style-name="T1721"> </text:span><text:span text:style-name="T1716">DO</text:span><text:span text:style-name="T1722"> </text:span><text:span text:style-name="T1716">PRÉDIO</text:span><text:span text:style-name="T1721"> </text:span><text:span text:style-name="T1716">DA</text:span><text:span text:style-name="T1721"> </text:span><text:span text:style-name="T1716">ESCOLA</text:span><text:span text:style-name="T1721"> </text:span><text:span text:style-name="T1716">DARWIN, </text:span><text:span text:style-name="T1723">NA</text:span><text:span text:style-name="T1724"> </text:span><text:span text:style-name="T1723">RUA</text:span><text:span text:style-name="T1724"> </text:span><text:span text:style-name="T1723">AMÂNCIO</text:span><text:span text:style-name="T1725"> </text:span><text:span text:style-name="T1723">SILVA,</text:span><text:span text:style-name="T1726"> </text:span><text:span text:style-name="T1723">NO</text:span><text:span text:style-name="T1725"> </text:span><text:span text:style-name="T1723">BAIRRO</text:span><text:span text:style-name="T1727"> </text:span><text:span text:style-name="T1723">BAIMINAS,</text:span><text:span text:style-name="T1728"> </text:span><text:span text:style-name="T1723">MUNICÍPIO</text:span><text:span text:style-name="T1725"> </text:span><text:span text:style-name="T1723">DE</text:span><text:span text:style-name="T1725"> </text:span><text:span text:style-name="T1729">CACHOEIRO</text:span></text:p>
      <text:p text:style-name="P1255"><text:span text:style-name="T1723">DE</text:span><text:span text:style-name="T1730"> </text:span><text:span text:style-name="T1723">ITAPEMIRIM/ES”</text:span><text:span text:style-name="T1731">,</text:span><text:span text:style-name="T1732"> </text:span><text:span text:style-name="T1731">c</text:span><text:span text:style-name="T1733">onforme</text:span><text:span text:style-name="T1734"> </text:span><text:span text:style-name="T1733">contrato</text:span><text:span text:style-name="T1735"> </text:span><text:span text:style-name="T1733">número</text:span><text:span text:style-name="T1734"> </text:span><text:span text:style-name="T1733">153/2026</text:span><text:span text:style-name="T1736"> </text:span><text:span text:style-name="T1733">a</text:span><text:span text:style-name="T1736"> </text:span><text:span text:style-name="T1733">partir</text:span><text:span text:style-name="T1736"> </text:span><text:span text:style-name="T1733">desta</text:span><text:span text:style-name="T1735"> </text:span><text:span text:style-name="T1737">data.</text:span></text:p>
      <text:p text:style-name="Text_20_body"/>
      <text:p text:style-name="P1256"/>
      <text:p text:style-name="P1257"><text:span text:style-name="T1738">Cachoeiro</text:span><text:span text:style-name="T1739"> </text:span><text:span text:style-name="T1738">de</text:span><text:span text:style-name="T1739"> </text:span><text:span text:style-name="T1738">Itapemirim</text:span><text:span text:style-name="T1740"> </text:span><text:span text:style-name="T1738">-</text:span><text:span text:style-name="T1739"> </text:span><text:span text:style-name="T1738">ES,</text:span><text:span text:style-name="T1740"> </text:span><text:span text:style-name="T1738">24</text:span><text:span text:style-name="T1739"> </text:span><text:span text:style-name="T1738">de</text:span><text:span text:style-name="T1739"> </text:span><text:span text:style-name="T1738">agosto</text:span><text:span text:style-name="T1739"> </text:span><text:span text:style-name="T1738">de</text:span><text:span text:style-name="T1739"> </text:span><text:span text:style-name="T1741">2026.</text:span></text:p>
      <text:p text:style-name="P787"/>
      <text:p text:style-name="P787"/>
      <text:p text:style-name="P787"/>
      <text:p text:style-name="P787"/>
      <text:p text:style-name="P1258"/>
      <text:p text:style-name="P1259"><draw:frame draw:style-name="fr9" draw:name="Image17" text:anchor-type="as-char" svg:width="1.6134in" svg:height="0.0161in" draw:z-index="680"><draw:image xlink:href="Pictures/100000010000009A000000016F16455D.png" xlink:type="simple" xlink:show="embed" xlink:actuate="onLoad" draw:mime-type="image/png"/></draw:frame><text:span text:style-name="T1742"><text:tab/></text:span><text:span text:style-name="T1742"><draw:frame draw:style-name="fr9" draw:name="Image18" text:anchor-type="as-char" svg:width="1.6134in" svg:height="0.0161in" draw:z-index="681"><draw:image xlink:href="Pictures/100000010000009A000000016F16455D.png" xlink:type="simple" xlink:show="embed" xlink:actuate="onLoad" draw:mime-type="image/png"/></draw:frame></text:span></text:p>
      <text:section text:style-name="Sect8" text:name="Section11">
        <text:p text:style-name="P1260"><text:span text:style-name="T1743">Rodolfo Fernandes do Carmo </text:span><text:span text:style-name="T1744">Secretário</text:span><text:span text:style-name="T1745"> </text:span><text:span text:style-name="T1744">Municipal</text:span><text:span text:style-name="T1746"> </text:span><text:span text:style-name="T1744">de</text:span><text:span text:style-name="T1746"> </text:span><text:span text:style-name="T1744">Obras </text:span><text:span text:style-name="T1747">(Interino)</text:span></text:p>
        <text:p text:style-name="P1261"><text:span text:style-name="T1743">Bruna</text:span><text:span text:style-name="T1748"> </text:span><text:span text:style-name="T1743">D’Assumpção</text:span><text:span text:style-name="T1748"> </text:span><text:span text:style-name="T1749">Mata</text:span></text:p>
        <text:p text:style-name="P1262"><text:span text:style-name="T1738">Fiscal</text:span><text:span text:style-name="T1740"> </text:span><text:span text:style-name="T1738">do</text:span><text:span text:style-name="T1740"> </text:span><text:span text:style-name="T1741">Contrato</text:span></text:p>
      </text:section>
      <text:section text:style-name="Sect1" text:name="Section12">
        <text:p text:style-name="P787"/>
        <text:p text:style-name="P787"/>
        <text:p text:style-name="P1263"/>
        <text:p text:style-name="P1264"><draw:frame draw:style-name="fr9" draw:name="Image20" text:anchor-type="as-char" svg:width="2.0819in" svg:height="0.0161in" draw:z-index="682"><draw:image xlink:href="Pictures/10000001000000C700000001CC1238CE.png" xlink:type="simple" xlink:show="embed" xlink:actuate="onLoad" draw:mime-type="image/png"/></draw:frame></text:p>
        <text:p text:style-name="P1265"><text:span text:style-name="T1716">CONSÓRCIO</text:span><text:span text:style-name="T1717"> </text:span><text:span text:style-name="T1716">MSH</text:span><text:span text:style-name="T1718"> </text:span><text:span text:style-name="T1719">CONSTRUTORAS</text:span></text:p>
      </text:section>
      <text:p text:style-name="P1266"/>
      <text:h text:style-name="P1267" text:outline-level="3"><text:span text:style-name="T84">SECRETARIA</text:span><text:span text:style-name="T85"> </text:span><text:span text:style-name="T84">MUNICIPAL</text:span><text:span text:style-name="T85"> </text:span><text:span text:style-name="T84">DE</text:span><text:span text:style-name="T85"> </text:span><text:span text:style-name="T1750">SAÚDE</text:span></text:h>
      <text:p text:style-name="P65"/>
      <text:p text:style-name="P1268"><draw:frame draw:style-name="fr7" draw:name="Image 500" text:anchor-type="char" svg:x="1.4252in" svg:y="0.2661in" svg:width="5.2201in" svg:height="7.1882in" draw:z-index="53"><draw:image xlink:href="Pictures/1000000000000650000008B2F0716D55.png" xlink:type="simple" xlink:show="embed" xlink:actuate="onLoad" draw:mime-type="image/png"/></draw:frame></text:p>
      <text:p text:style-name="P1269"/>
      <text:h text:style-name="P1270" text:outline-level="3"><text:span text:style-name="T84">SECRETARIA</text:span><text:span text:style-name="T1686"> </text:span><text:span text:style-name="T84">MUNICIPAL</text:span><text:span text:style-name="T1686"> </text:span><text:span text:style-name="T84">DE</text:span><text:span text:style-name="T1686"> </text:span><text:span text:style-name="T84">SEGURANÇA</text:span><text:span text:style-name="T1686"> </text:span><text:span text:style-name="T84">E</text:span><text:span text:style-name="T1750"> </text:span><text:span text:style-name="T86">TRÂNSITO</text:span></text:h>
      <text:p text:style-name="P1169"/>
      <text:p text:style-name="P1169"/>
      <text:p text:style-name="P1271"/>
      <text:p text:style-name="P1272"><text:span text:style-name="T1723">EDITAL</text:span><text:span text:style-name="T1751"> </text:span><text:span text:style-name="T1723">DE</text:span><text:span text:style-name="T1752"> </text:span><text:span text:style-name="T1723">NOTIFICAÇÃO</text:span><text:span text:style-name="T1753"> </text:span><text:span text:style-name="T1723">DE</text:span><text:span text:style-name="T1754"> </text:span><text:span text:style-name="T1723">AUTUAÇÃO</text:span><text:span text:style-name="T1755"> </text:span><text:span text:style-name="T1723">POR</text:span><text:span text:style-name="T1752"> </text:span><text:span text:style-name="T1723">INFRAÇÃO</text:span><text:span text:style-name="T1752"> </text:span><text:span text:style-name="T1723">DE</text:span><text:span text:style-name="T1756"> </text:span><text:span text:style-name="T1723">TRÂNSITO</text:span><text:span text:style-name="T1752"> </text:span><text:span text:style-name="T1723">Nº</text:span><text:span text:style-name="T1752"> </text:span><text:span text:style-name="T1729">001507/2026</text:span></text:p>
      <text:p text:style-name="P1273"/>
      <text:p text:style-name="P1274"><text:span text:style-name="T1700">A PREFEITURA MUNICIPAL DE CACHOEIRO DE ITAPEMIRIM - ES, com fulcro no artigo 281 e 282 do Código de</text:span><text:span text:style-name="T1757"> </text:span><text:span text:style-name="T1700">Trânsito Brasileiro, bem como, na Resolução 918/2022 do Conselho Nacional de Trânsito – CONTRAN, após, esgotadas as</text:span><text:span text:style-name="T1757"> </text:span><text:span text:style-name="T1700">tentativas de ciência por meio de notificação via remessa postal, vem notificar os proprietários e detentores dos veículos</text:span><text:span text:style-name="T1757"> </text:span><text:span text:style-name="T1700">abaixo relacionados, do cometimento de Infrações de Trânsito, concedendo-lhes o prazo de 30 (trinta) dias para interporem</text:span><text:span text:style-name="T1757"> </text:span><text:span text:style-name="T1700">Defesa, e realizarem a indicação do condutor responsável pela infração junto a Prefeitura, contados a partir desta publicação.</text:span></text:p>
      <text:p text:style-name="P1275"/>
      <text:p text:style-name="P1276"><text:span text:style-name="T1700">A</text:span><text:span text:style-name="T1758"> </text:span><text:span text:style-name="T1700">defesa deverá ser instruída com: requerimento preenchido e assinado, cópia desta Notificação de</text:span><text:span text:style-name="T1759"> </text:span><text:span text:style-name="T1700">Autuação, cópia da CNH</text:span><text:span text:style-name="T1757"> </text:span><text:span text:style-name="T1700">do Condutor, Cópia do CRLV</text:span><text:span text:style-name="T1760"> </text:span><text:span text:style-name="T1700">do</text:span><text:span text:style-name="T1703"> </text:span><text:span text:style-name="T1700">Veículo, cópia da Carteira de Identidade do proprietário/detentor e condutor, procuração ou</text:span><text:span text:style-name="T1757"> </text:span><text:span text:style-name="T1700">autorização quando o requerente não for o proprietário, contrato social da empresa (apenas para pessoa jurídica), procuração</text:span><text:span text:style-name="T1757"> </text:span><text:span text:style-name="T1700">do sócio-proprietário da empresa quando o requerente não é o proprietário (apenas para pessoa jurídica).</text:span></text:p>
      <text:p text:style-name="P1277"/>
      <text:p text:style-name="P1278"><text:span text:style-name="T1700">A Indicação de condutor deverá ser instruída com: cópia desta notificação de autuação; Cópia da CNH do proprietário do</text:span><text:span text:style-name="T1757"> </text:span><text:span text:style-name="T1700">veículo, Cópia do CRLV do veículo, declaração de indicação de real condutor, Cópia da CNH do real condutor, endereço</text:span><text:span text:style-name="T1757"> </text:span><text:span text:style-name="T1700">completo do real condutor e assinatura do real condutor e do proprietário.</text:span></text:p>
      <text:p text:style-name="P1277"/>
      <text:p text:style-name="P1279"><text:span text:style-name="T1700">A defesa poderá ser entregue diretamente a PREFEITURA MUNICIPAL DE CACHOEIRO DE ITAPEMIRIM - ES, ou</text:span><text:span text:style-name="T1757"> </text:span><text:span text:style-name="T1700">enviada através de correspondência com aviso de recebimento, para o seguinte endereço: Rua Valdir</text:span><text:span text:style-name="T1758"> </text:span><text:span text:style-name="T1700">Almeida Rainha, nº 02-18, Bairro Nova Brasília - Cachoeiro de Itapemirim/ES, CEP: 29.302-481, Tel.: (28) 3199-2014.</text:span></text:p>
      <text:p text:style-name="P1280"><draw:frame draw:style-name="fr4" draw:name="Image169" text:anchor-type="char" svg:x="1.5756in" svg:y="0.3339in" svg:width="5.1638in" svg:height="0.0161in" draw:z-index="155"><draw:image xlink:href="Pictures/10000001000001EF00000001A0C0A1D3.png" xlink:type="simple" xlink:show="embed" xlink:actuate="onLoad" draw:mime-type="image/png"/></draw:frame></text:p>
      <text:p text:style-name="P1281"><text:span text:style-name="T1700">DADOS</text:span><text:span text:style-name="T1761"> </text:span><text:span text:style-name="T1700">DA</text:span><text:span text:style-name="T1762"> </text:span><text:span text:style-name="T1703">INFRAÇÃO</text:span></text:p>
      <text:p text:style-name="P1282"/>
      <table:table table:name="Table17" table:style-name="Table17">
        <table:table-column table:style-name="Table17.A"/>
        <table:table-column table:style-name="Table17.B"/>
        <table:table-column table:style-name="Table17.C" table:number-columns-repeated="2"/>
        <table:table-column table:style-name="Table17.E"/>
        <table:table-row table:style-name="Table17.1">
          <table:table-cell table:style-name="Table17.A1" office:value-type="string">
            <text:p text:style-name="P1283"><text:span text:style-name="T1763">PLACA</text:span><text:span text:style-name="T1763"/></text:p>
          </table:table-cell>
          <table:table-cell table:style-name="Table17.B1" office:value-type="string">
            <text:p text:style-name="P1284"><text:span text:style-name="T1764">ÓRGÃO</text:span><text:span text:style-name="T1764"/></text:p>
          </table:table-cell>
          <table:table-cell table:style-name="Table17.B1" office:value-type="string">
            <text:p text:style-name="P1285"><text:span text:style-name="T1765">Nº</text:span><text:span text:style-name="T1766"> </text:span><text:span text:style-name="T1764">AUTO</text:span></text:p>
          </table:table-cell>
          <table:table-cell table:style-name="Table17.B1" office:value-type="string">
            <text:p text:style-name="P1286"><text:span text:style-name="T1764">DATA</text:span><text:span text:style-name="T1764"/></text:p>
          </table:table-cell>
          <table:table-cell table:style-name="Table17.E1" office:value-type="string">
            <text:p text:style-name="P1287"><text:span text:style-name="T1765">CÓD.</text:span><text:span text:style-name="T1767"> </text:span><text:span text:style-name="T1763">INFRAÇÃO</text:span></text:p>
          </table:table-cell>
        </table:table-row>
        <table:table-row table:style-name="Table17.2">
          <table:table-cell table:style-name="Table17.A1" office:value-type="string">
            <text:p text:style-name="P1288"><text:span text:style-name="T1763">SSA3J81</text:span><text:span text:style-name="T1763"/></text:p>
          </table:table-cell>
          <table:table-cell table:style-name="Table17.B1" office:value-type="string">
            <text:p text:style-name="P1289"><text:span text:style-name="T1763">256230</text:span><text:span text:style-name="T1763"/></text:p>
          </table:table-cell>
          <table:table-cell table:style-name="Table17.B1" office:value-type="string">
            <text:p text:style-name="P1290"><text:span text:style-name="T1763">CH00071038</text:span><text:span text:style-name="T1763"/></text:p>
          </table:table-cell>
          <table:table-cell table:style-name="Table17.B1" office:value-type="string">
            <text:p text:style-name="P1291"><text:span text:style-name="T1763">03/08/2026</text:span><text:span text:style-name="T1763"/></text:p>
          </table:table-cell>
          <table:table-cell table:style-name="Table17.E1" office:value-type="string">
            <text:p text:style-name="P1292"><text:span text:style-name="T1765">705-</text:span><text:span text:style-name="T1764">6/01</text:span></text:p>
          </table:table-cell>
        </table:table-row>
        <table:table-row table:style-name="Table17.1">
          <table:table-cell table:style-name="Table17.A1" office:value-type="string">
            <text:p text:style-name="P1293"><text:span text:style-name="T1763">MRB8B51</text:span><text:span text:style-name="T1763"/></text:p>
          </table:table-cell>
          <table:table-cell table:style-name="Table17.B1" office:value-type="string">
            <text:p text:style-name="P1294"><text:span text:style-name="T1763">256230</text:span><text:span text:style-name="T1763"/></text:p>
          </table:table-cell>
          <table:table-cell table:style-name="Table17.B1" office:value-type="string">
            <text:p text:style-name="P1286"><text:span text:style-name="T1763">CH00099496</text:span><text:span text:style-name="T1763"/></text:p>
          </table:table-cell>
          <table:table-cell table:style-name="Table17.B1" office:value-type="string">
            <text:p text:style-name="P1285"><text:span text:style-name="T1763">06/07/2026</text:span><text:span text:style-name="T1763"/></text:p>
          </table:table-cell>
          <table:table-cell table:style-name="Table17.E1" office:value-type="string">
            <text:p text:style-name="P1295"><text:span text:style-name="T1765">554-</text:span><text:span text:style-name="T1764">1/02</text:span></text:p>
          </table:table-cell>
        </table:table-row>
        <table:table-row table:style-name="Table17.2">
          <table:table-cell table:style-name="Table17.A1" office:value-type="string">
            <text:p text:style-name="P1288"><text:span text:style-name="T1763">TOF6J87</text:span><text:span text:style-name="T1763"/></text:p>
          </table:table-cell>
          <table:table-cell table:style-name="Table17.B1" office:value-type="string">
            <text:p text:style-name="P1289"><text:span text:style-name="T1763">256230</text:span><text:span text:style-name="T1763"/></text:p>
          </table:table-cell>
          <table:table-cell table:style-name="Table17.B1" office:value-type="string">
            <text:p text:style-name="P1290"><text:span text:style-name="T1763">CH00101045</text:span><text:span text:style-name="T1763"/></text:p>
          </table:table-cell>
          <table:table-cell table:style-name="Table17.B1" office:value-type="string">
            <text:p text:style-name="P1291"><text:span text:style-name="T1763">03/08/2026</text:span><text:span text:style-name="T1763"/></text:p>
          </table:table-cell>
          <table:table-cell table:style-name="Table17.E1" office:value-type="string">
            <text:p text:style-name="P1292"><text:span text:style-name="T1765">554-</text:span><text:span text:style-name="T1764">1/02</text:span></text:p>
          </table:table-cell>
        </table:table-row>
        <table:table-row table:style-name="Table17.1">
          <table:table-cell table:style-name="Table17.A1" office:value-type="string">
            <text:p text:style-name="P1296"><text:span text:style-name="T1763">TOI2E69</text:span><text:span text:style-name="T1763"/></text:p>
          </table:table-cell>
          <table:table-cell table:style-name="Table17.B1" office:value-type="string">
            <text:p text:style-name="P1294"><text:span text:style-name="T1763">256230</text:span><text:span text:style-name="T1763"/></text:p>
          </table:table-cell>
          <table:table-cell table:style-name="Table17.B1" office:value-type="string">
            <text:p text:style-name="P1286"><text:span text:style-name="T1763">CH00098974</text:span><text:span text:style-name="T1763"/></text:p>
          </table:table-cell>
          <table:table-cell table:style-name="Table17.B1" office:value-type="string">
            <text:p text:style-name="P1285"><text:span text:style-name="T1763">01/08/2026</text:span><text:span text:style-name="T1763"/></text:p>
          </table:table-cell>
          <table:table-cell table:style-name="Table17.E1" office:value-type="string">
            <text:p text:style-name="P1295"><text:span text:style-name="T1765">663-</text:span><text:span text:style-name="T1764">7/01</text:span></text:p>
          </table:table-cell>
        </table:table-row>
        <table:table-row table:style-name="Table17.2">
          <table:table-cell table:style-name="Table17.A1" office:value-type="string">
            <text:p text:style-name="P1288"><text:span text:style-name="T1763">FVD6H12</text:span><text:span text:style-name="T1763"/></text:p>
          </table:table-cell>
          <table:table-cell table:style-name="Table17.B1" office:value-type="string">
            <text:p text:style-name="P1289"><text:span text:style-name="T1763">256230</text:span><text:span text:style-name="T1763"/></text:p>
          </table:table-cell>
          <table:table-cell table:style-name="Table17.B1" office:value-type="string">
            <text:p text:style-name="P1290"><text:span text:style-name="T1763">CH00100062</text:span><text:span text:style-name="T1763"/></text:p>
          </table:table-cell>
          <table:table-cell table:style-name="Table17.B1" office:value-type="string">
            <text:p text:style-name="P1291"><text:span text:style-name="T1763">04/08/2026</text:span><text:span text:style-name="T1763"/></text:p>
          </table:table-cell>
          <table:table-cell table:style-name="Table17.E1" office:value-type="string">
            <text:p text:style-name="P1292"><text:span text:style-name="T1765">763-</text:span><text:span text:style-name="T1764">3/01</text:span></text:p>
          </table:table-cell>
        </table:table-row>
        <table:table-row table:style-name="Table17.1">
          <table:table-cell table:style-name="Table17.A1" office:value-type="string">
            <text:p text:style-name="P1297"><text:span text:style-name="T1763">MQG2E04</text:span><text:span text:style-name="T1763"/></text:p>
          </table:table-cell>
          <table:table-cell table:style-name="Table17.B1" office:value-type="string">
            <text:p text:style-name="P1294"><text:span text:style-name="T1763">256230</text:span><text:span text:style-name="T1763"/></text:p>
          </table:table-cell>
          <table:table-cell table:style-name="Table17.B1" office:value-type="string">
            <text:p text:style-name="P1286"><text:span text:style-name="T1763">CH00074251</text:span><text:span text:style-name="T1763"/></text:p>
          </table:table-cell>
          <table:table-cell table:style-name="Table17.B1" office:value-type="string">
            <text:p text:style-name="P1285"><text:span text:style-name="T1763">03/08/2026</text:span><text:span text:style-name="T1763"/></text:p>
          </table:table-cell>
          <table:table-cell table:style-name="Table17.E1" office:value-type="string">
            <text:p text:style-name="P1295"><text:span text:style-name="T1765">709-</text:span><text:span text:style-name="T1764">9/01</text:span></text:p>
          </table:table-cell>
        </table:table-row>
        <table:table-row table:style-name="Table17.8">
          <table:table-cell table:style-name="Table17.A1" office:value-type="string">
            <text:p text:style-name="P1298"><text:span text:style-name="T1763">MTW0423</text:span><text:span text:style-name="T1763"/></text:p>
          </table:table-cell>
          <table:table-cell table:style-name="Table17.B1" office:value-type="string">
            <text:p text:style-name="P1299"><text:span text:style-name="T1763">256230</text:span><text:span text:style-name="T1763"/></text:p>
          </table:table-cell>
          <table:table-cell table:style-name="Table17.B1" office:value-type="string">
            <text:p text:style-name="P1300"><text:span text:style-name="T1763">CH00101052</text:span><text:span text:style-name="T1763"/></text:p>
          </table:table-cell>
          <table:table-cell table:style-name="Table17.B1" office:value-type="string">
            <text:p text:style-name="P1301"><text:span text:style-name="T1763">03/08/2026</text:span><text:span text:style-name="T1763"/></text:p>
          </table:table-cell>
          <table:table-cell table:style-name="Table17.E1" office:value-type="string">
            <text:p text:style-name="P1302"><text:span text:style-name="T1765">554-</text:span><text:span text:style-name="T1764">1/02</text:span></text:p>
          </table:table-cell>
        </table:table-row>
      </table:table>
      <text:p text:style-name="P1303"/>
      <table:table table:name="Table18" table:style-name="Table18">
        <table:table-column table:style-name="Table18.A"/>
        <table:table-column table:style-name="Table18.B"/>
        <table:table-column table:style-name="Table18.C" table:number-columns-repeated="2"/>
        <table:table-column table:style-name="Table18.E"/>
        <table:table-row table:style-name="Table18.1">
          <table:table-cell table:style-name="Table18.A1" office:value-type="string">
            <text:p text:style-name="P1304"/>
          </table:table-cell>
          <table:table-cell table:style-name="Table18.B1" office:value-type="string">
            <text:p text:style-name="P1304"/>
          </table:table-cell>
          <table:table-cell table:style-name="Table18.B1" office:value-type="string">
            <text:p text:style-name="P1304"/>
          </table:table-cell>
          <table:table-cell table:style-name="Table18.B1" office:value-type="string">
            <text:p text:style-name="P1304"/>
          </table:table-cell>
          <table:table-cell table:style-name="Table18.E1" office:value-type="string">
            <text:p text:style-name="P1304"/>
          </table:table-cell>
        </table:table-row>
        <table:table-row table:style-name="Table18.2">
          <table:table-cell table:style-name="Table18.A1" office:value-type="string">
            <text:p text:style-name="P1305"/>
            <text:p text:style-name="P1306"><draw:frame draw:style-name="fr3" draw:name="Image 502" text:anchor-type="as-char" svg:width="0.4555in" svg:height="0.0772in" draw:z-index="927"><draw:image xlink:href="Pictures/10000001000000570000000E6A30CBE6.png" xlink:type="simple" xlink:show="embed" xlink:actuate="onLoad" draw:mime-type="image/png"/></draw:frame></text:p>
          </table:table-cell>
          <table:table-cell table:style-name="Table18.B1" office:value-type="string">
            <text:p text:style-name="P1305"/>
            <text:p text:style-name="P1307"><draw:frame draw:style-name="fr3" draw:name="Image 503" text:anchor-type="as-char" svg:width="0.3335in" svg:height="0.0772in" draw:z-index="928"><draw:image xlink:href="Pictures/100000010000003F0000000E3565D791.png" xlink:type="simple" xlink:show="embed" xlink:actuate="onLoad" draw:mime-type="image/png"/></draw:frame></text:p>
          </table:table-cell>
          <table:table-cell table:style-name="Table18.B1" office:value-type="string">
            <text:p text:style-name="P1305"/>
            <text:p text:style-name="P1308"><draw:frame draw:style-name="fr3" draw:name="Image 504" text:anchor-type="as-char" svg:width="0.6083in" svg:height="0.0772in" draw:z-index="929"><draw:image xlink:href="Pictures/10000001000000740000000EA8F66C1C.png" xlink:type="simple" xlink:show="embed" xlink:actuate="onLoad" draw:mime-type="image/png"/></draw:frame></text:p>
          </table:table-cell>
          <table:table-cell table:style-name="Table18.B1" office:value-type="string">
            <text:p text:style-name="P1305"/>
            <text:p text:style-name="P1309"><draw:frame draw:style-name="fr3" draw:name="Image 505" text:anchor-type="as-char" svg:width="0.511in" svg:height="0.0772in" draw:z-index="998"><draw:image xlink:href="Pictures/10000001000000610000000E0BFF78CC.png" xlink:type="simple" xlink:show="embed" xlink:actuate="onLoad" draw:mime-type="image/png"/></draw:frame></text:p>
          </table:table-cell>
          <table:table-cell table:style-name="Table18.E1" office:value-type="string">
            <text:p text:style-name="P1305"/>
            <text:p text:style-name="P1310"><draw:frame draw:style-name="fr3" draw:name="Image 506" text:anchor-type="as-char" svg:width="0.398in" svg:height="0.0772in" draw:z-index="1001"><draw:image xlink:href="Pictures/100000010000004C0000000E370D13EC.png" xlink:type="simple" xlink:show="embed" xlink:actuate="onLoad" draw:mime-type="image/png"/></draw:frame></text:p>
          </table:table-cell>
        </table:table-row>
        <table:table-row table:style-name="Table18.1">
          <table:table-cell table:style-name="Table18.A1" office:value-type="string">
            <text:p text:style-name="P1311"/>
            <text:p text:style-name="P1312"><draw:frame draw:style-name="fr3" draw:name="Image 507" text:anchor-type="as-char" svg:width="0.498in" svg:height="0.0937in" draw:z-index="1003"><draw:image xlink:href="Pictures/100000010000005F000000124F59BB97.png" xlink:type="simple" xlink:show="embed" xlink:actuate="onLoad" draw:mime-type="image/png"/></draw:frame></text:p>
          </table:table-cell>
          <table:table-cell table:style-name="Table18.B1" office:value-type="string">
            <text:p text:style-name="P1311"/>
            <text:p text:style-name="P1307"><draw:frame draw:style-name="fr3" draw:name="Image 508" text:anchor-type="as-char" svg:width="0.3335in" svg:height="0.0772in" draw:z-index="1004"><draw:image xlink:href="Pictures/100000010000003F0000000E00302A22.png" xlink:type="simple" xlink:show="embed" xlink:actuate="onLoad" draw:mime-type="image/png"/></draw:frame></text:p>
          </table:table-cell>
          <table:table-cell table:style-name="Table18.B1" office:value-type="string">
            <text:p text:style-name="P1311"/>
            <text:p text:style-name="P1313"><draw:frame draw:style-name="fr9" draw:name="Image21" text:anchor-type="as-char" svg:width="0.1516in" svg:height="0.0772in" draw:z-index="1006"><draw:image xlink:href="Pictures/100000010000000E0000000729C3D3FE.png" xlink:type="simple" xlink:show="embed" xlink:actuate="onLoad" draw:mime-type="image/png"/></draw:frame><draw:frame draw:style-name="fr9" draw:name="Image22" text:anchor-type="as-char" svg:width="0.4472in" svg:height="0.0772in" draw:z-index="1008"><draw:image xlink:href="Pictures/100000010000002A00000007553D03EF.png" xlink:type="simple" xlink:show="embed" xlink:actuate="onLoad" draw:mime-type="image/png"/></draw:frame></text:p>
          </table:table-cell>
          <table:table-cell table:style-name="Table18.B1" office:value-type="string">
            <text:p text:style-name="P1311"/>
            <text:p text:style-name="P1309"><draw:frame draw:style-name="fr3" draw:name="Image 513" text:anchor-type="as-char" svg:width="0.511in" svg:height="0.0772in" draw:z-index="1011"><draw:image xlink:href="Pictures/10000001000000610000000E7C067260.png" xlink:type="simple" xlink:show="embed" xlink:actuate="onLoad" draw:mime-type="image/png"/></draw:frame></text:p>
          </table:table-cell>
          <table:table-cell table:style-name="Table18.E1" office:value-type="string">
            <text:p text:style-name="P1311"/>
            <text:p text:style-name="P1310"><draw:frame draw:style-name="fr3" draw:name="Image 514" text:anchor-type="as-char" svg:width="0.398in" svg:height="0.0772in" draw:z-index="1013"><draw:image xlink:href="Pictures/100000010000004C0000000EC57BD1D0.png" xlink:type="simple" xlink:show="embed" xlink:actuate="onLoad" draw:mime-type="image/png"/></draw:frame></text:p>
          </table:table-cell>
        </table:table-row>
        <table:table-row table:style-name="Table18.2">
          <table:table-cell table:style-name="Table18.A1" office:value-type="string">
            <text:p text:style-name="P1314"/>
            <text:p text:style-name="P1315"><draw:frame draw:style-name="fr3" draw:name="Image 515" text:anchor-type="as-char" svg:width="0.4571in" svg:height="0.0764in" draw:z-index="1016"><draw:image xlink:href="Pictures/10000001000000580000000F62200E6C.png" xlink:type="simple" xlink:show="embed" xlink:actuate="onLoad" draw:mime-type="image/png"/></draw:frame></text:p>
          </table:table-cell>
          <table:table-cell table:style-name="Table18.B1" office:value-type="string">
            <text:p text:style-name="P1314"/>
            <text:p text:style-name="P1316"><draw:frame draw:style-name="fr3" draw:name="Image 516" text:anchor-type="as-char" svg:width="0.3299in" svg:height="0.0764in" draw:z-index="1020"><draw:image xlink:href="Pictures/100000010000003F0000000F34C50507.png" xlink:type="simple" xlink:show="embed" xlink:actuate="onLoad" draw:mime-type="image/png"/></draw:frame></text:p>
          </table:table-cell>
          <table:table-cell table:style-name="Table18.B1" office:value-type="string">
            <text:p text:style-name="P1314"/>
            <text:p text:style-name="P1313"><draw:frame draw:style-name="fr3" draw:name="Image 517" text:anchor-type="as-char" svg:width="0.5972in" svg:height="0.0764in" draw:z-index="1021"><draw:image xlink:href="Pictures/10000001000000730000000F79B7AD2F.png" xlink:type="simple" xlink:show="embed" xlink:actuate="onLoad" draw:mime-type="image/png"/></draw:frame></text:p>
          </table:table-cell>
          <table:table-cell table:style-name="Table18.B1" office:value-type="string">
            <text:p text:style-name="P1314"/>
            <text:p text:style-name="P1317"><draw:frame draw:style-name="fr3" draw:name="Image 518" text:anchor-type="as-char" svg:width="0.5071in" svg:height="0.0764in" draw:z-index="1022"><draw:image xlink:href="Pictures/10000001000000610000000F80332837.png" xlink:type="simple" xlink:show="embed" xlink:actuate="onLoad" draw:mime-type="image/png"/></draw:frame></text:p>
          </table:table-cell>
          <table:table-cell table:style-name="Table18.E1" office:value-type="string">
            <text:p text:style-name="P1314"/>
            <text:p text:style-name="P1318"><draw:frame draw:style-name="fr3" draw:name="Image 519" text:anchor-type="as-char" svg:width="0.3937in" svg:height="0.0764in" draw:z-index="1023"><draw:image xlink:href="Pictures/100000010000004C0000000FC2F8C554.png" xlink:type="simple" xlink:show="embed" xlink:actuate="onLoad" draw:mime-type="image/png"/></draw:frame></text:p>
          </table:table-cell>
        </table:table-row>
        <table:table-row table:style-name="Table18.2">
          <table:table-cell table:style-name="Table18.A1" office:value-type="string">
            <text:p text:style-name="P1305"/>
            <text:p text:style-name="P1319"><draw:frame draw:style-name="fr3" draw:name="Image 520" text:anchor-type="as-char" svg:width="0.448in" svg:height="0.0764in" draw:z-index="1024"><draw:image xlink:href="Pictures/10000001000000570000000FAB9F95A2.png" xlink:type="simple" xlink:show="embed" xlink:actuate="onLoad" draw:mime-type="image/png"/></draw:frame></text:p>
          </table:table-cell>
          <table:table-cell table:style-name="Table18.B1" office:value-type="string">
            <text:p text:style-name="P1305"/>
            <text:p text:style-name="P1316"><draw:frame draw:style-name="fr3" draw:name="Image 521" text:anchor-type="as-char" svg:width="0.3299in" svg:height="0.0764in" draw:z-index="1025"><draw:image xlink:href="Pictures/100000010000003F0000000FA483B786.png" xlink:type="simple" xlink:show="embed" xlink:actuate="onLoad" draw:mime-type="image/png"/></draw:frame></text:p>
          </table:table-cell>
          <table:table-cell table:style-name="Table18.B1" office:value-type="string">
            <text:p text:style-name="P1305"/>
            <text:p text:style-name="P1313"><draw:frame draw:style-name="fr3" draw:name="Image 522" text:anchor-type="as-char" svg:width="0.6in" svg:height="0.0764in" draw:z-index="1026"><draw:image xlink:href="Pictures/10000001000000740000000F50124BA3.png" xlink:type="simple" xlink:show="embed" xlink:actuate="onLoad" draw:mime-type="image/png"/></draw:frame></text:p>
          </table:table-cell>
          <table:table-cell table:style-name="Table18.B1" office:value-type="string">
            <text:p text:style-name="P1305"/>
            <text:p text:style-name="P1317"><draw:frame draw:style-name="fr3" draw:name="Image 523" text:anchor-type="as-char" svg:width="0.5071in" svg:height="0.0764in" draw:z-index="1027"><draw:image xlink:href="Pictures/10000001000000610000000FEDFAC0A0.png" xlink:type="simple" xlink:show="embed" xlink:actuate="onLoad" draw:mime-type="image/png"/></draw:frame></text:p>
          </table:table-cell>
          <table:table-cell table:style-name="Table18.E1" office:value-type="string">
            <text:p text:style-name="P1305"/>
            <text:p text:style-name="P1318"><draw:frame draw:style-name="fr3" draw:name="Image 524" text:anchor-type="as-char" svg:width="0.3937in" svg:height="0.0764in" draw:z-index="1029"><draw:image xlink:href="Pictures/100000010000004C0000000F60D4025A.png" xlink:type="simple" xlink:show="embed" xlink:actuate="onLoad" draw:mime-type="image/png"/></draw:frame></text:p>
          </table:table-cell>
        </table:table-row>
        <table:table-row table:style-name="Table18.2">
          <table:table-cell table:style-name="Table18.A1" office:value-type="string">
            <text:p text:style-name="P1305"/>
            <text:p text:style-name="P1315"><draw:frame draw:style-name="fr3" draw:name="Image 525" text:anchor-type="as-char" svg:width="0.4575in" svg:height="0.0764in" draw:z-index="1030"><draw:image xlink:href="Pictures/10000001000000580000000FFCF40D61.png" xlink:type="simple" xlink:show="embed" xlink:actuate="onLoad" draw:mime-type="image/png"/></draw:frame></text:p>
          </table:table-cell>
          <table:table-cell table:style-name="Table18.B1" office:value-type="string">
            <text:p text:style-name="P1305"/>
            <text:p text:style-name="P1316"><draw:frame draw:style-name="fr3" draw:name="Image 526" text:anchor-type="as-char" svg:width="0.3299in" svg:height="0.0764in" draw:z-index="1031"><draw:image xlink:href="Pictures/100000010000003F0000000F80883A5D.png" xlink:type="simple" xlink:show="embed" xlink:actuate="onLoad" draw:mime-type="image/png"/></draw:frame></text:p>
          </table:table-cell>
          <table:table-cell table:style-name="Table18.B1" office:value-type="string">
            <text:p text:style-name="P1305"/>
            <text:p text:style-name="P1313"><draw:frame draw:style-name="fr3" draw:name="Image 527" text:anchor-type="as-char" svg:width="0.6in" svg:height="0.0764in" draw:z-index="1033"><draw:image xlink:href="Pictures/10000001000000740000000F89F33F9C.png" xlink:type="simple" xlink:show="embed" xlink:actuate="onLoad" draw:mime-type="image/png"/></draw:frame></text:p>
          </table:table-cell>
          <table:table-cell table:style-name="Table18.B1" office:value-type="string">
            <text:p text:style-name="P1305"/>
            <text:p text:style-name="P1317"><draw:frame draw:style-name="fr3" draw:name="Image 528" text:anchor-type="as-char" svg:width="0.5071in" svg:height="0.0764in" draw:z-index="1034"><draw:image xlink:href="Pictures/10000001000000610000000F7C700A34.png" xlink:type="simple" xlink:show="embed" xlink:actuate="onLoad" draw:mime-type="image/png"/></draw:frame></text:p>
          </table:table-cell>
          <table:table-cell table:style-name="Table18.E1" office:value-type="string">
            <text:p text:style-name="P1305"/>
            <text:p text:style-name="P1318"><draw:frame draw:style-name="fr3" draw:name="Image 529" text:anchor-type="as-char" svg:width="0.3937in" svg:height="0.0764in" draw:z-index="1035"><draw:image xlink:href="Pictures/100000010000004C0000000FFB70357F.png" xlink:type="simple" xlink:show="embed" xlink:actuate="onLoad" draw:mime-type="image/png"/></draw:frame></text:p>
          </table:table-cell>
        </table:table-row>
        <table:table-row table:style-name="Table18.1">
          <table:table-cell table:style-name="Table18.A1" office:value-type="string">
            <text:p text:style-name="P1311"/>
            <text:p text:style-name="P1320"><draw:frame draw:style-name="fr3" draw:name="Image 530" text:anchor-type="as-char" svg:width="0.5016in" svg:height="0.0764in" draw:z-index="1037"><draw:image xlink:href="Pictures/10000001000000610000000FBAAED6E7.png" xlink:type="simple" xlink:show="embed" xlink:actuate="onLoad" draw:mime-type="image/png"/></draw:frame></text:p>
          </table:table-cell>
          <table:table-cell table:style-name="Table18.B1" office:value-type="string">
            <text:p text:style-name="P1311"/>
            <text:p text:style-name="P1316"><draw:frame draw:style-name="fr3" draw:name="Image 531" text:anchor-type="as-char" svg:width="0.3299in" svg:height="0.0764in" draw:z-index="1038"><draw:image xlink:href="Pictures/100000010000003F0000000FC1CA0F6A.png" xlink:type="simple" xlink:show="embed" xlink:actuate="onLoad" draw:mime-type="image/png"/></draw:frame></text:p>
          </table:table-cell>
          <table:table-cell table:style-name="Table18.B1" office:value-type="string">
            <text:p text:style-name="P1311"/>
            <text:p text:style-name="P1313"><draw:frame draw:style-name="fr3" draw:name="Image 532" text:anchor-type="as-char" svg:width="0.6028in" svg:height="0.0764in" draw:z-index="1039"><draw:image xlink:href="Pictures/10000001000000740000000FB8EC95A3.png" xlink:type="simple" xlink:show="embed" xlink:actuate="onLoad" draw:mime-type="image/png"/></draw:frame></text:p>
          </table:table-cell>
          <table:table-cell table:style-name="Table18.B1" office:value-type="string">
            <text:p text:style-name="P1311"/>
            <text:p text:style-name="P1317"><draw:frame draw:style-name="fr3" draw:name="Image 533" text:anchor-type="as-char" svg:width="0.5071in" svg:height="0.0764in" draw:z-index="1040"><draw:image xlink:href="Pictures/10000001000000610000000FE5C04790.png" xlink:type="simple" xlink:show="embed" xlink:actuate="onLoad" draw:mime-type="image/png"/></draw:frame></text:p>
          </table:table-cell>
          <table:table-cell table:style-name="Table18.E1" office:value-type="string">
            <text:p text:style-name="P1311"/>
            <text:p text:style-name="P1318"><draw:frame draw:style-name="fr3" draw:name="Image 534" text:anchor-type="as-char" svg:width="0.3937in" svg:height="0.0764in" draw:z-index="1041"><draw:image xlink:href="Pictures/100000010000004C0000000F7F14B1E0.png" xlink:type="simple" xlink:show="embed" xlink:actuate="onLoad" draw:mime-type="image/png"/></draw:frame></text:p>
          </table:table-cell>
        </table:table-row>
        <table:table-row table:style-name="Table18.2">
          <table:table-cell table:style-name="Table18.A1" office:value-type="string">
            <text:p text:style-name="P1314"/>
            <text:p text:style-name="P1321"><draw:frame draw:style-name="fr3" draw:name="Image 535" text:anchor-type="as-char" svg:width="0.4717in" svg:height="0.0937in" draw:z-index="1042"><draw:image xlink:href="Pictures/100000010000005A00000012864F0F05.png" xlink:type="simple" xlink:show="embed" xlink:actuate="onLoad" draw:mime-type="image/png"/></draw:frame></text:p>
          </table:table-cell>
          <table:table-cell table:style-name="Table18.B1" office:value-type="string">
            <text:p text:style-name="P1314"/>
            <text:p text:style-name="P1316"><draw:frame draw:style-name="fr3" draw:name="Image 536" text:anchor-type="as-char" svg:width="0.3299in" svg:height="0.0764in" draw:z-index="1043"><draw:image xlink:href="Pictures/100000010000003F0000000FDEF8962E.png" xlink:type="simple" xlink:show="embed" xlink:actuate="onLoad" draw:mime-type="image/png"/></draw:frame></text:p>
          </table:table-cell>
          <table:table-cell table:style-name="Table18.B1" office:value-type="string">
            <text:p text:style-name="P1314"/>
            <text:p text:style-name="P1313"><draw:frame draw:style-name="fr3" draw:name="Image 537" text:anchor-type="as-char" svg:width="0.6in" svg:height="0.0764in" draw:z-index="1044"><draw:image xlink:href="Pictures/10000001000000740000000F81E06E73.png" xlink:type="simple" xlink:show="embed" xlink:actuate="onLoad" draw:mime-type="image/png"/></draw:frame></text:p>
          </table:table-cell>
          <table:table-cell table:style-name="Table18.B1" office:value-type="string">
            <text:p text:style-name="P1314"/>
            <text:p text:style-name="P1317"><draw:frame draw:style-name="fr3" draw:name="Image 538" text:anchor-type="as-char" svg:width="0.5071in" svg:height="0.0764in" draw:z-index="1045"><draw:image xlink:href="Pictures/10000001000000610000000FDC918601.png" xlink:type="simple" xlink:show="embed" xlink:actuate="onLoad" draw:mime-type="image/png"/></draw:frame></text:p>
          </table:table-cell>
          <table:table-cell table:style-name="Table18.E1" office:value-type="string">
            <text:p text:style-name="P1314"/>
            <text:p text:style-name="P1318"><draw:frame draw:style-name="fr3" draw:name="Image 539" text:anchor-type="as-char" svg:width="0.3965in" svg:height="0.0764in" draw:z-index="1046"><draw:image xlink:href="Pictures/100000010000004C0000000F15202D44.png" xlink:type="simple" xlink:show="embed" xlink:actuate="onLoad" draw:mime-type="image/png"/></draw:frame></text:p>
          </table:table-cell>
        </table:table-row>
        <table:table-row table:style-name="Table18.2">
          <table:table-cell table:style-name="Table18.A1" office:value-type="string">
            <text:p text:style-name="P1305"/>
            <text:p text:style-name="P1322"><draw:frame draw:style-name="fr3" draw:name="Image 540" text:anchor-type="as-char" svg:width="0.4366in" svg:height="0.0764in" draw:z-index="1047"><draw:image xlink:href="Pictures/10000001000000550000000FD9CBC5C6.png" xlink:type="simple" xlink:show="embed" xlink:actuate="onLoad" draw:mime-type="image/png"/></draw:frame></text:p>
          </table:table-cell>
          <table:table-cell table:style-name="Table18.B1" office:value-type="string">
            <text:p text:style-name="P1305"/>
            <text:p text:style-name="P1316"><draw:frame draw:style-name="fr3" draw:name="Image 541" text:anchor-type="as-char" svg:width="0.3299in" svg:height="0.0764in" draw:z-index="1048"><draw:image xlink:href="Pictures/100000010000003F0000000FF24B8128.png" xlink:type="simple" xlink:show="embed" xlink:actuate="onLoad" draw:mime-type="image/png"/></draw:frame></text:p>
          </table:table-cell>
          <table:table-cell table:style-name="Table18.B1" office:value-type="string">
            <text:p text:style-name="P1305"/>
            <text:p text:style-name="P1313"><draw:frame draw:style-name="fr3" draw:name="Image 542" text:anchor-type="as-char" svg:width="0.6in" svg:height="0.0764in" draw:z-index="1049"><draw:image xlink:href="Pictures/10000001000000740000000FB3D42FA9.png" xlink:type="simple" xlink:show="embed" xlink:actuate="onLoad" draw:mime-type="image/png"/></draw:frame></text:p>
          </table:table-cell>
          <table:table-cell table:style-name="Table18.B1" office:value-type="string">
            <text:p text:style-name="P1305"/>
            <text:p text:style-name="P1317"><draw:frame draw:style-name="fr3" draw:name="Image 543" text:anchor-type="as-char" svg:width="0.5071in" svg:height="0.0764in" draw:z-index="1050"><draw:image xlink:href="Pictures/10000001000000610000000F264DFEFF.png" xlink:type="simple" xlink:show="embed" xlink:actuate="onLoad" draw:mime-type="image/png"/></draw:frame></text:p>
          </table:table-cell>
          <table:table-cell table:style-name="Table18.E1" office:value-type="string">
            <text:p text:style-name="P1305"/>
            <text:p text:style-name="P1318"><draw:frame draw:style-name="fr3" draw:name="Image 544" text:anchor-type="as-char" svg:width="0.3937in" svg:height="0.0764in" draw:z-index="1051"><draw:image xlink:href="Pictures/100000010000004C0000000FDDC0EED7.png" xlink:type="simple" xlink:show="embed" xlink:actuate="onLoad" draw:mime-type="image/png"/></draw:frame></text:p>
          </table:table-cell>
        </table:table-row>
        <table:table-row table:style-name="Table18.2">
          <table:table-cell table:style-name="Table18.A1" office:value-type="string">
            <text:p text:style-name="P1305"/>
            <text:p text:style-name="P1323"><draw:frame draw:style-name="fr3" draw:name="Image 545" text:anchor-type="as-char" svg:width="0.4484in" svg:height="0.0772in" draw:z-index="1052"><draw:image xlink:href="Pictures/10000001000000550000000EF15B6255.png" xlink:type="simple" xlink:show="embed" xlink:actuate="onLoad" draw:mime-type="image/png"/></draw:frame></text:p>
          </table:table-cell>
          <table:table-cell table:style-name="Table18.B1" office:value-type="string">
            <text:p text:style-name="P1305"/>
            <text:p text:style-name="P1307"><draw:frame draw:style-name="fr3" draw:name="Image 546" text:anchor-type="as-char" svg:width="0.3335in" svg:height="0.0772in" draw:z-index="1053"><draw:image xlink:href="Pictures/100000010000003F0000000EDC1A412E.png" xlink:type="simple" xlink:show="embed" xlink:actuate="onLoad" draw:mime-type="image/png"/></draw:frame></text:p>
          </table:table-cell>
          <table:table-cell table:style-name="Table18.B1" office:value-type="string">
            <text:p text:style-name="P1305"/>
            <text:p text:style-name="P1308"><draw:frame draw:style-name="fr3" draw:name="Image 547" text:anchor-type="as-char" svg:width="0.6055in" svg:height="0.0772in" draw:z-index="1054"><draw:image xlink:href="Pictures/10000001000000740000000ED3CBEB80.png" xlink:type="simple" xlink:show="embed" xlink:actuate="onLoad" draw:mime-type="image/png"/></draw:frame></text:p>
          </table:table-cell>
          <table:table-cell table:style-name="Table18.B1" office:value-type="string">
            <text:p text:style-name="P1305"/>
            <text:p text:style-name="P1309"><draw:frame draw:style-name="fr3" draw:name="Image 548" text:anchor-type="as-char" svg:width="0.511in" svg:height="0.0772in" draw:z-index="1055"><draw:image xlink:href="Pictures/10000001000000610000000E89D92255.png" xlink:type="simple" xlink:show="embed" xlink:actuate="onLoad" draw:mime-type="image/png"/></draw:frame></text:p>
          </table:table-cell>
          <table:table-cell table:style-name="Table18.E1" office:value-type="string">
            <text:p text:style-name="P1305"/>
            <text:p text:style-name="P1324"><draw:frame draw:style-name="fr3" draw:name="Image 549" text:anchor-type="as-char" svg:width="0.3992in" svg:height="0.0772in" draw:z-index="1056"><draw:image xlink:href="Pictures/100000010000004D0000000E3068634C.png" xlink:type="simple" xlink:show="embed" xlink:actuate="onLoad" draw:mime-type="image/png"/></draw:frame></text:p>
          </table:table-cell>
        </table:table-row>
        <table:table-row table:style-name="Table18.1">
          <table:table-cell table:style-name="Table18.A1" office:value-type="string">
            <text:p text:style-name="P1311"/>
            <text:p text:style-name="P1325"><draw:frame draw:style-name="fr3" draw:name="Image 550" text:anchor-type="as-char" svg:width="0.4465in" svg:height="0.0764in" draw:z-index="1057"><draw:image xlink:href="Pictures/10000001000000560000000FCA4A9D7E.png" xlink:type="simple" xlink:show="embed" xlink:actuate="onLoad" draw:mime-type="image/png"/></draw:frame></text:p>
          </table:table-cell>
          <table:table-cell table:style-name="Table18.B1" office:value-type="string">
            <text:p text:style-name="P1311"/>
            <text:p text:style-name="P1316"><draw:frame draw:style-name="fr3" draw:name="Image 551" text:anchor-type="as-char" svg:width="0.3299in" svg:height="0.0764in" draw:z-index="1058"><draw:image xlink:href="Pictures/100000010000003F0000000F3A3B48AD.png" xlink:type="simple" xlink:show="embed" xlink:actuate="onLoad" draw:mime-type="image/png"/></draw:frame></text:p>
          </table:table-cell>
          <table:table-cell table:style-name="Table18.B1" office:value-type="string">
            <text:p text:style-name="P1311"/>
            <text:p text:style-name="P1313"><draw:frame draw:style-name="fr9" draw:name="Image23" text:anchor-type="as-char" svg:width="0.1516in" svg:height="0.0772in" draw:z-index="1059"><draw:image xlink:href="Pictures/100000010000000E00000007A1EAB541.png" xlink:type="simple" xlink:show="embed" xlink:actuate="onLoad" draw:mime-type="image/png"/></draw:frame><draw:frame draw:style-name="fr9" draw:name="Image24" text:anchor-type="as-char" svg:width="0.4472in" svg:height="0.0772in" draw:z-index="1060"><draw:image xlink:href="Pictures/100000010000002A0000000767C27AC4.png" xlink:type="simple" xlink:show="embed" xlink:actuate="onLoad" draw:mime-type="image/png"/></draw:frame></text:p>
          </table:table-cell>
          <table:table-cell table:style-name="Table18.B1" office:value-type="string">
            <text:p text:style-name="P1311"/>
            <text:p text:style-name="P1317"><draw:frame draw:style-name="fr3" draw:name="Image 556" text:anchor-type="as-char" svg:width="0.5071in" svg:height="0.0764in" draw:z-index="1061"><draw:image xlink:href="Pictures/10000001000000610000000FFC735CDD.png" xlink:type="simple" xlink:show="embed" xlink:actuate="onLoad" draw:mime-type="image/png"/></draw:frame></text:p>
          </table:table-cell>
          <table:table-cell table:style-name="Table18.E1" office:value-type="string">
            <text:p text:style-name="P1311"/>
            <text:p text:style-name="P1318"><draw:frame draw:style-name="fr3" draw:name="Image 557" text:anchor-type="as-char" svg:width="0.3937in" svg:height="0.0764in" draw:z-index="1062"><draw:image xlink:href="Pictures/100000010000004C0000000F539C900D.png" xlink:type="simple" xlink:show="embed" xlink:actuate="onLoad" draw:mime-type="image/png"/></draw:frame></text:p>
          </table:table-cell>
        </table:table-row>
        <table:table-row table:style-name="Table18.2">
          <table:table-cell table:style-name="Table18.A1" office:value-type="string">
            <text:p text:style-name="P1305"/>
            <text:p text:style-name="P1326"><draw:frame draw:style-name="fr3" draw:name="Image 558" text:anchor-type="as-char" svg:width="0.4575in" svg:height="0.0772in" draw:z-index="1063"><draw:image xlink:href="Pictures/10000001000000570000000EB7346297.png" xlink:type="simple" xlink:show="embed" xlink:actuate="onLoad" draw:mime-type="image/png"/></draw:frame></text:p>
          </table:table-cell>
          <table:table-cell table:style-name="Table18.B1" office:value-type="string">
            <text:p text:style-name="P1305"/>
            <text:p text:style-name="P1307"><draw:frame draw:style-name="fr3" draw:name="Image 559" text:anchor-type="as-char" svg:width="0.3335in" svg:height="0.0772in" draw:z-index="1064"><draw:image xlink:href="Pictures/100000010000003F0000000EB5CDE269.png" xlink:type="simple" xlink:show="embed" xlink:actuate="onLoad" draw:mime-type="image/png"/></draw:frame></text:p>
          </table:table-cell>
          <table:table-cell table:style-name="Table18.B1" office:value-type="string">
            <text:p text:style-name="P1305"/>
            <text:p text:style-name="P1308"><draw:frame draw:style-name="fr3" draw:name="Image 560" text:anchor-type="as-char" svg:width="0.6043in" svg:height="0.0772in" draw:z-index="1065"><draw:image xlink:href="Pictures/10000001000000730000000EA822421C.png" xlink:type="simple" xlink:show="embed" xlink:actuate="onLoad" draw:mime-type="image/png"/></draw:frame></text:p>
          </table:table-cell>
          <table:table-cell table:style-name="Table18.B1" office:value-type="string">
            <text:p text:style-name="P1305"/>
            <text:p text:style-name="P1309"><draw:frame draw:style-name="fr3" draw:name="Image 561" text:anchor-type="as-char" svg:width="0.511in" svg:height="0.0772in" draw:z-index="1066"><draw:image xlink:href="Pictures/10000001000000610000000EFF7010F1.png" xlink:type="simple" xlink:show="embed" xlink:actuate="onLoad" draw:mime-type="image/png"/></draw:frame></text:p>
          </table:table-cell>
          <table:table-cell table:style-name="Table18.E1" office:value-type="string">
            <text:p text:style-name="P1305"/>
            <text:p text:style-name="P1310"><draw:frame draw:style-name="fr3" draw:name="Image 562" text:anchor-type="as-char" svg:width="0.398in" svg:height="0.0772in" draw:z-index="1067"><draw:image xlink:href="Pictures/100000010000004C0000000E7E3AE621.png" xlink:type="simple" xlink:show="embed" xlink:actuate="onLoad" draw:mime-type="image/png"/></draw:frame></text:p>
          </table:table-cell>
        </table:table-row>
        <table:table-row table:style-name="Table18.2">
          <table:table-cell table:style-name="Table18.A1" office:value-type="string">
            <text:p text:style-name="P1305"/>
            <text:p text:style-name="P1319"><draw:frame draw:style-name="fr3" draw:name="Image 563" text:anchor-type="as-char" svg:width="0.4543in" svg:height="0.0764in" draw:z-index="1068"><draw:image xlink:href="Pictures/10000001000000580000000F2B007CF0.png" xlink:type="simple" xlink:show="embed" xlink:actuate="onLoad" draw:mime-type="image/png"/></draw:frame></text:p>
          </table:table-cell>
          <table:table-cell table:style-name="Table18.B1" office:value-type="string">
            <text:p text:style-name="P1305"/>
            <text:p text:style-name="P1316"><draw:frame draw:style-name="fr3" draw:name="Image 564" text:anchor-type="as-char" svg:width="0.3299in" svg:height="0.0764in" draw:z-index="1069"><draw:image xlink:href="Pictures/100000010000003F0000000F0E6AF25A.png" xlink:type="simple" xlink:show="embed" xlink:actuate="onLoad" draw:mime-type="image/png"/></draw:frame></text:p>
          </table:table-cell>
          <table:table-cell table:style-name="Table18.B1" office:value-type="string">
            <text:p text:style-name="P1305"/>
            <text:p text:style-name="P1313"><draw:frame draw:style-name="fr3" draw:name="Image 565" text:anchor-type="as-char" svg:width="0.6in" svg:height="0.0764in" draw:z-index="1070"><draw:image xlink:href="Pictures/10000001000000740000000F6A76F5BD.png" xlink:type="simple" xlink:show="embed" xlink:actuate="onLoad" draw:mime-type="image/png"/></draw:frame></text:p>
          </table:table-cell>
          <table:table-cell table:style-name="Table18.B1" office:value-type="string">
            <text:p text:style-name="P1305"/>
            <text:p text:style-name="P1317"><draw:frame draw:style-name="fr3" draw:name="Image 566" text:anchor-type="as-char" svg:width="0.5071in" svg:height="0.0764in" draw:z-index="1071"><draw:image xlink:href="Pictures/10000001000000610000000F96E30FD7.png" xlink:type="simple" xlink:show="embed" xlink:actuate="onLoad" draw:mime-type="image/png"/></draw:frame></text:p>
          </table:table-cell>
          <table:table-cell table:style-name="Table18.E1" office:value-type="string">
            <text:p text:style-name="P1305"/>
            <text:p text:style-name="P1318"><draw:frame draw:style-name="fr3" draw:name="Image 567" text:anchor-type="as-char" svg:width="0.3937in" svg:height="0.0764in" draw:z-index="1072"><draw:image xlink:href="Pictures/100000010000004C0000000F1DA199C4.png" xlink:type="simple" xlink:show="embed" xlink:actuate="onLoad" draw:mime-type="image/png"/></draw:frame></text:p>
          </table:table-cell>
        </table:table-row>
        <table:table-row table:style-name="Table18.2">
          <table:table-cell table:style-name="Table18.A1" office:value-type="string">
            <text:p text:style-name="P1305"/>
            <text:p text:style-name="P1327"><draw:frame draw:style-name="fr3" draw:name="Image 568" text:anchor-type="as-char" svg:width="0.439in" svg:height="0.0764in" draw:z-index="1073"><draw:image xlink:href="Pictures/10000001000000550000000FDA6C9F0C.png" xlink:type="simple" xlink:show="embed" xlink:actuate="onLoad" draw:mime-type="image/png"/></draw:frame></text:p>
          </table:table-cell>
          <table:table-cell table:style-name="Table18.B1" office:value-type="string">
            <text:p text:style-name="P1305"/>
            <text:p text:style-name="P1316"><draw:frame draw:style-name="fr3" draw:name="Image 569" text:anchor-type="as-char" svg:width="0.3299in" svg:height="0.0764in" draw:z-index="1074"><draw:image xlink:href="Pictures/100000010000003F0000000F844B0134.png" xlink:type="simple" xlink:show="embed" xlink:actuate="onLoad" draw:mime-type="image/png"/></draw:frame></text:p>
          </table:table-cell>
          <table:table-cell table:style-name="Table18.B1" office:value-type="string">
            <text:p text:style-name="P1305"/>
            <text:p text:style-name="P1313"><draw:frame draw:style-name="fr9" draw:name="Image25" text:anchor-type="as-char" svg:width="0.1516in" svg:height="0.0772in" draw:z-index="1075"><draw:image xlink:href="Pictures/100000010000000E0000000726BA8A00.png" xlink:type="simple" xlink:show="embed" xlink:actuate="onLoad" draw:mime-type="image/png"/></draw:frame><draw:frame draw:style-name="fr9" draw:name="Image26" text:anchor-type="as-char" svg:width="0.4429in" svg:height="0.0772in" draw:z-index="1076"><draw:image xlink:href="Pictures/100000010000002A000000073EFEB946.png" xlink:type="simple" xlink:show="embed" xlink:actuate="onLoad" draw:mime-type="image/png"/></draw:frame></text:p>
          </table:table-cell>
          <table:table-cell table:style-name="Table18.B1" office:value-type="string">
            <text:p text:style-name="P1305"/>
            <text:p text:style-name="P1317"><draw:frame draw:style-name="fr3" draw:name="Image 574" text:anchor-type="as-char" svg:width="0.5071in" svg:height="0.0764in" draw:z-index="1077"><draw:image xlink:href="Pictures/10000001000000610000000FA2669161.png" xlink:type="simple" xlink:show="embed" xlink:actuate="onLoad" draw:mime-type="image/png"/></draw:frame></text:p>
          </table:table-cell>
          <table:table-cell table:style-name="Table18.E1" office:value-type="string">
            <text:p text:style-name="P1305"/>
            <text:p text:style-name="P1318"><draw:frame draw:style-name="fr3" draw:name="Image 575" text:anchor-type="as-char" svg:width="0.3937in" svg:height="0.0764in" draw:z-index="1078"><draw:image xlink:href="Pictures/100000010000004C0000000F3BCD175A.png" xlink:type="simple" xlink:show="embed" xlink:actuate="onLoad" draw:mime-type="image/png"/></draw:frame></text:p>
          </table:table-cell>
        </table:table-row>
        <table:table-row table:style-name="Table18.1">
          <table:table-cell table:style-name="Table18.A1" office:value-type="string">
            <text:p text:style-name="P1311"/>
            <text:p text:style-name="P1322"><draw:frame draw:style-name="fr3" draw:name="Image 576" text:anchor-type="as-char" svg:width="0.4398in" svg:height="0.0764in" draw:z-index="1079"><draw:image xlink:href="Pictures/10000001000000550000000F63D8B577.png" xlink:type="simple" xlink:show="embed" xlink:actuate="onLoad" draw:mime-type="image/png"/></draw:frame></text:p>
          </table:table-cell>
          <table:table-cell table:style-name="Table18.B1" office:value-type="string">
            <text:p text:style-name="P1311"/>
            <text:p text:style-name="P1316"><draw:frame draw:style-name="fr3" draw:name="Image 577" text:anchor-type="as-char" svg:width="0.3299in" svg:height="0.0764in" draw:z-index="1080"><draw:image xlink:href="Pictures/100000010000003F0000000F748A2EB9.png" xlink:type="simple" xlink:show="embed" xlink:actuate="onLoad" draw:mime-type="image/png"/></draw:frame></text:p>
          </table:table-cell>
          <table:table-cell table:style-name="Table18.B1" office:value-type="string">
            <text:p text:style-name="P1311"/>
            <text:p text:style-name="P1313"><draw:frame draw:style-name="fr3" draw:name="Image 578" text:anchor-type="as-char" svg:width="0.6016in" svg:height="0.0764in" draw:z-index="1081"><draw:image xlink:href="Pictures/10000001000000740000000F2DEAA909.png" xlink:type="simple" xlink:show="embed" xlink:actuate="onLoad" draw:mime-type="image/png"/></draw:frame></text:p>
          </table:table-cell>
          <table:table-cell table:style-name="Table18.B1" office:value-type="string">
            <text:p text:style-name="P1311"/>
            <text:p text:style-name="P1328"><draw:frame draw:style-name="fr3" draw:name="Image 579" text:anchor-type="as-char" svg:width="0.5047in" svg:height="0.0764in" draw:z-index="1082"><draw:image xlink:href="Pictures/10000001000000610000000FBE272577.png" xlink:type="simple" xlink:show="embed" xlink:actuate="onLoad" draw:mime-type="image/png"/></draw:frame></text:p>
          </table:table-cell>
          <table:table-cell table:style-name="Table18.E1" office:value-type="string">
            <text:p text:style-name="P1311"/>
            <text:p text:style-name="P1318"><draw:frame draw:style-name="fr3" draw:name="Image 580" text:anchor-type="as-char" svg:width="0.3937in" svg:height="0.0764in" draw:z-index="1083"><draw:image xlink:href="Pictures/100000010000004C0000000F985E004A.png" xlink:type="simple" xlink:show="embed" xlink:actuate="onLoad" draw:mime-type="image/png"/></draw:frame></text:p>
          </table:table-cell>
        </table:table-row>
        <table:table-row table:style-name="Table18.2">
          <table:table-cell table:style-name="Table18.A1" office:value-type="string">
            <text:p text:style-name="P1305"/>
            <text:p text:style-name="P1317"><draw:frame draw:style-name="fr3" draw:name="Image 581" text:anchor-type="as-char" svg:width="0.4626in" svg:height="0.0764in" draw:z-index="1084"><draw:image xlink:href="Pictures/10000001000000590000000F504AFB0F.png" xlink:type="simple" xlink:show="embed" xlink:actuate="onLoad" draw:mime-type="image/png"/></draw:frame></text:p>
          </table:table-cell>
          <table:table-cell table:style-name="Table18.B1" office:value-type="string">
            <text:p text:style-name="P1305"/>
            <text:p text:style-name="P1316"><draw:frame draw:style-name="fr3" draw:name="Image 582" text:anchor-type="as-char" svg:width="0.3299in" svg:height="0.0764in" draw:z-index="1085"><draw:image xlink:href="Pictures/100000010000003F0000000F4FDAFB94.png" xlink:type="simple" xlink:show="embed" xlink:actuate="onLoad" draw:mime-type="image/png"/></draw:frame></text:p>
          </table:table-cell>
          <table:table-cell table:style-name="Table18.B1" office:value-type="string">
            <text:p text:style-name="P1305"/>
            <text:p text:style-name="P1313"><draw:frame draw:style-name="fr3" draw:name="Image 583" text:anchor-type="as-char" svg:width="0.6in" svg:height="0.0764in" draw:z-index="1086"><draw:image xlink:href="Pictures/10000001000000740000000F8EB0916D.png" xlink:type="simple" xlink:show="embed" xlink:actuate="onLoad" draw:mime-type="image/png"/></draw:frame></text:p>
          </table:table-cell>
          <table:table-cell table:style-name="Table18.B1" office:value-type="string">
            <text:p text:style-name="P1305"/>
            <text:p text:style-name="P1328"><draw:frame draw:style-name="fr3" draw:name="Image 584" text:anchor-type="as-char" svg:width="0.5047in" svg:height="0.0764in" draw:z-index="1087"><draw:image xlink:href="Pictures/10000001000000610000000F29A6BFBF.png" xlink:type="simple" xlink:show="embed" xlink:actuate="onLoad" draw:mime-type="image/png"/></draw:frame></text:p>
          </table:table-cell>
          <table:table-cell table:style-name="Table18.E1" office:value-type="string">
            <text:p text:style-name="P1305"/>
            <text:p text:style-name="P1318"><draw:frame draw:style-name="fr3" draw:name="Image 585" text:anchor-type="as-char" svg:width="0.3937in" svg:height="0.0764in" draw:z-index="1088"><draw:image xlink:href="Pictures/100000010000004C0000000F30C22AD5.png" xlink:type="simple" xlink:show="embed" xlink:actuate="onLoad" draw:mime-type="image/png"/></draw:frame></text:p>
          </table:table-cell>
        </table:table-row>
        <table:table-row table:style-name="Table18.2">
          <table:table-cell table:style-name="Table18.A1" office:value-type="string">
            <text:p text:style-name="P1305"/>
            <text:p text:style-name="P1329"><draw:frame draw:style-name="fr3" draw:name="Image 586" text:anchor-type="as-char" svg:width="0.4811in" svg:height="0.0764in" draw:z-index="1089"><draw:image xlink:href="Pictures/100000010000005D0000000F5BF524A5.png" xlink:type="simple" xlink:show="embed" xlink:actuate="onLoad" draw:mime-type="image/png"/></draw:frame></text:p>
          </table:table-cell>
          <table:table-cell table:style-name="Table18.B1" office:value-type="string">
            <text:p text:style-name="P1305"/>
            <text:p text:style-name="P1316"><draw:frame draw:style-name="fr3" draw:name="Image 587" text:anchor-type="as-char" svg:width="0.3299in" svg:height="0.0764in" draw:z-index="1090"><draw:image xlink:href="Pictures/100000010000003F0000000FEF107608.png" xlink:type="simple" xlink:show="embed" xlink:actuate="onLoad" draw:mime-type="image/png"/></draw:frame></text:p>
          </table:table-cell>
          <table:table-cell table:style-name="Table18.B1" office:value-type="string">
            <text:p text:style-name="P1305"/>
            <text:p text:style-name="P1313"><draw:frame draw:style-name="fr3" draw:name="Image 588" text:anchor-type="as-char" svg:width="0.6028in" svg:height="0.0764in" draw:z-index="1091"><draw:image xlink:href="Pictures/10000001000000740000000F24A31FB0.png" xlink:type="simple" xlink:show="embed" xlink:actuate="onLoad" draw:mime-type="image/png"/></draw:frame></text:p>
          </table:table-cell>
          <table:table-cell table:style-name="Table18.B1" office:value-type="string">
            <text:p text:style-name="P1305"/>
            <text:p text:style-name="P1317"><draw:frame draw:style-name="fr3" draw:name="Image 589" text:anchor-type="as-char" svg:width="0.5071in" svg:height="0.0764in" draw:z-index="1092"><draw:image xlink:href="Pictures/10000001000000610000000F1218AED1.png" xlink:type="simple" xlink:show="embed" xlink:actuate="onLoad" draw:mime-type="image/png"/></draw:frame></text:p>
          </table:table-cell>
          <table:table-cell table:style-name="Table18.E1" office:value-type="string">
            <text:p text:style-name="P1305"/>
            <text:p text:style-name="P1330"><draw:frame draw:style-name="fr3" draw:name="Image 590" text:anchor-type="as-char" svg:width="0.3953in" svg:height="0.0764in" draw:z-index="1093"><draw:image xlink:href="Pictures/100000010000004D0000000FC65C52E3.png" xlink:type="simple" xlink:show="embed" xlink:actuate="onLoad" draw:mime-type="image/png"/></draw:frame></text:p>
          </table:table-cell>
        </table:table-row>
        <table:table-row table:style-name="Table18.2">
          <table:table-cell table:style-name="Table18.A1" office:value-type="string">
            <text:p text:style-name="P1305"/>
            <text:p text:style-name="P1331"><draw:frame draw:style-name="fr3" draw:name="Image 591" text:anchor-type="as-char" svg:width="0.4799in" svg:height="0.0764in" draw:z-index="1094"><draw:image xlink:href="Pictures/100000010000005D0000000FFEE4BA0C.png" xlink:type="simple" xlink:show="embed" xlink:actuate="onLoad" draw:mime-type="image/png"/></draw:frame></text:p>
          </table:table-cell>
          <table:table-cell table:style-name="Table18.B1" office:value-type="string">
            <text:p text:style-name="P1305"/>
            <text:p text:style-name="P1307"><draw:frame draw:style-name="fr3" draw:name="Image 592" text:anchor-type="as-char" svg:width="0.3335in" svg:height="0.0772in" draw:z-index="1095"><draw:image xlink:href="Pictures/100000010000003F0000000E7ECEE8AC.png" xlink:type="simple" xlink:show="embed" xlink:actuate="onLoad" draw:mime-type="image/png"/></draw:frame></text:p>
          </table:table-cell>
          <table:table-cell table:style-name="Table18.B1" office:value-type="string">
            <text:p text:style-name="P1305"/>
            <text:p text:style-name="P1308"><draw:frame draw:style-name="fr3" draw:name="Image 593" text:anchor-type="as-char" svg:width="0.6055in" svg:height="0.0772in" draw:z-index="1096"><draw:image xlink:href="Pictures/10000001000000740000000E0AB006E7.png" xlink:type="simple" xlink:show="embed" xlink:actuate="onLoad" draw:mime-type="image/png"/></draw:frame></text:p>
          </table:table-cell>
          <table:table-cell table:style-name="Table18.B1" office:value-type="string">
            <text:p text:style-name="P1305"/>
            <text:p text:style-name="P1332"><draw:frame draw:style-name="fr3" draw:name="Image 594" text:anchor-type="as-char" svg:width="0.5102in" svg:height="0.0772in" draw:z-index="1097"><draw:image xlink:href="Pictures/10000001000000610000000EFE192443.png" xlink:type="simple" xlink:show="embed" xlink:actuate="onLoad" draw:mime-type="image/png"/></draw:frame></text:p>
          </table:table-cell>
          <table:table-cell table:style-name="Table18.E1" office:value-type="string">
            <text:p text:style-name="P1305"/>
            <text:p text:style-name="P1310"><draw:frame draw:style-name="fr3" draw:name="Image 595" text:anchor-type="as-char" svg:width="0.398in" svg:height="0.0772in" draw:z-index="1098"><draw:image xlink:href="Pictures/100000010000004C0000000EF59FDCEF.png" xlink:type="simple" xlink:show="embed" xlink:actuate="onLoad" draw:mime-type="image/png"/></draw:frame></text:p>
          </table:table-cell>
        </table:table-row>
        <table:table-row table:style-name="Table18.1">
          <table:table-cell table:style-name="Table18.A1" office:value-type="string">
            <text:p text:style-name="P1311"/>
            <text:p text:style-name="P1333"><draw:frame draw:style-name="fr3" draw:name="Image 596" text:anchor-type="as-char" svg:width="0.4047in" svg:height="0.0764in" draw:z-index="1099"><draw:image xlink:href="Pictures/100000010000004E0000000F31C0AF24.png" xlink:type="simple" xlink:show="embed" xlink:actuate="onLoad" draw:mime-type="image/png"/></draw:frame></text:p>
          </table:table-cell>
          <table:table-cell table:style-name="Table18.B1" office:value-type="string">
            <text:p text:style-name="P1311"/>
            <text:p text:style-name="P1316"><draw:frame draw:style-name="fr3" draw:name="Image 597" text:anchor-type="as-char" svg:width="0.3299in" svg:height="0.0764in" draw:z-index="1100"><draw:image xlink:href="Pictures/100000010000003F0000000FD788DA07.png" xlink:type="simple" xlink:show="embed" xlink:actuate="onLoad" draw:mime-type="image/png"/></draw:frame></text:p>
          </table:table-cell>
          <table:table-cell table:style-name="Table18.B1" office:value-type="string">
            <text:p text:style-name="P1311"/>
            <text:p text:style-name="P1313"><draw:frame draw:style-name="fr3" draw:name="Image 598" text:anchor-type="as-char" svg:width="0.5984in" svg:height="0.0764in" draw:z-index="1101"><draw:image xlink:href="Pictures/10000001000000730000000FAB54B282.png" xlink:type="simple" xlink:show="embed" xlink:actuate="onLoad" draw:mime-type="image/png"/></draw:frame></text:p>
          </table:table-cell>
          <table:table-cell table:style-name="Table18.B1" office:value-type="string">
            <text:p text:style-name="P1311"/>
            <text:p text:style-name="P1317"><draw:frame draw:style-name="fr3" draw:name="Image 599" text:anchor-type="as-char" svg:width="0.5071in" svg:height="0.0764in" draw:z-index="1102"><draw:image xlink:href="Pictures/10000001000000610000000FC8CC57AB.png" xlink:type="simple" xlink:show="embed" xlink:actuate="onLoad" draw:mime-type="image/png"/></draw:frame></text:p>
          </table:table-cell>
          <table:table-cell table:style-name="Table18.E1" office:value-type="string">
            <text:p text:style-name="P1311"/>
            <text:p text:style-name="P1318"><draw:frame draw:style-name="fr3" draw:name="Image 600" text:anchor-type="as-char" svg:width="0.3937in" svg:height="0.0764in" draw:z-index="1103"><draw:image xlink:href="Pictures/100000010000004C0000000FDEFAAF26.png" xlink:type="simple" xlink:show="embed" xlink:actuate="onLoad" draw:mime-type="image/png"/></draw:frame></text:p>
          </table:table-cell>
        </table:table-row>
        <table:table-row table:style-name="Table18.2">
          <table:table-cell table:style-name="Table18.A1" office:value-type="string">
            <text:p text:style-name="P1305"/>
            <text:p text:style-name="P1334"><draw:frame draw:style-name="fr3" draw:name="Image 601" text:anchor-type="as-char" svg:width="0.4929in" svg:height="0.0772in" draw:z-index="1104"><draw:image xlink:href="Pictures/100000010000005F0000000E36440715.png" xlink:type="simple" xlink:show="embed" xlink:actuate="onLoad" draw:mime-type="image/png"/></draw:frame></text:p>
          </table:table-cell>
          <table:table-cell table:style-name="Table18.B1" office:value-type="string">
            <text:p text:style-name="P1305"/>
            <text:p text:style-name="P1307"><draw:frame draw:style-name="fr3" draw:name="Image 602" text:anchor-type="as-char" svg:width="0.3335in" svg:height="0.0772in" draw:z-index="1105"><draw:image xlink:href="Pictures/100000010000003F0000000EBC1D868C.png" xlink:type="simple" xlink:show="embed" xlink:actuate="onLoad" draw:mime-type="image/png"/></draw:frame></text:p>
          </table:table-cell>
          <table:table-cell table:style-name="Table18.B1" office:value-type="string">
            <text:p text:style-name="P1305"/>
            <text:p text:style-name="P1308"><draw:frame draw:style-name="fr3" draw:name="Image 603" text:anchor-type="as-char" svg:width="0.6055in" svg:height="0.0772in" draw:z-index="1106"><draw:image xlink:href="Pictures/10000001000000740000000EAE27D7C8.png" xlink:type="simple" xlink:show="embed" xlink:actuate="onLoad" draw:mime-type="image/png"/></draw:frame></text:p>
          </table:table-cell>
          <table:table-cell table:style-name="Table18.B1" office:value-type="string">
            <text:p text:style-name="P1305"/>
            <text:p text:style-name="P1309"><draw:frame draw:style-name="fr3" draw:name="Image 604" text:anchor-type="as-char" svg:width="0.511in" svg:height="0.0772in" draw:z-index="1107"><draw:image xlink:href="Pictures/10000001000000610000000E4F379246.png" xlink:type="simple" xlink:show="embed" xlink:actuate="onLoad" draw:mime-type="image/png"/></draw:frame></text:p>
          </table:table-cell>
          <table:table-cell table:style-name="Table18.E1" office:value-type="string">
            <text:p text:style-name="P1305"/>
            <text:p text:style-name="P1310"><draw:frame draw:style-name="fr3" draw:name="Image 605" text:anchor-type="as-char" svg:width="0.398in" svg:height="0.0772in" draw:z-index="1108"><draw:image xlink:href="Pictures/100000010000004C0000000ED224F5A7.png" xlink:type="simple" xlink:show="embed" xlink:actuate="onLoad" draw:mime-type="image/png"/></draw:frame></text:p>
          </table:table-cell>
        </table:table-row>
        <table:table-row table:style-name="Table18.2">
          <table:table-cell table:style-name="Table18.A1" office:value-type="string">
            <text:p text:style-name="P1305"/>
            <text:p text:style-name="P1335"><draw:frame draw:style-name="fr3" draw:name="Image 606" text:anchor-type="as-char" svg:width="0.4937in" svg:height="0.0764in" draw:z-index="1109"><draw:image xlink:href="Pictures/100000010000005F0000000F2B80479C.png" xlink:type="simple" xlink:show="embed" xlink:actuate="onLoad" draw:mime-type="image/png"/></draw:frame></text:p>
          </table:table-cell>
          <table:table-cell table:style-name="Table18.B1" office:value-type="string">
            <text:p text:style-name="P1305"/>
            <text:p text:style-name="P1316"><draw:frame draw:style-name="fr3" draw:name="Image 607" text:anchor-type="as-char" svg:width="0.3299in" svg:height="0.0764in" draw:z-index="1110"><draw:image xlink:href="Pictures/100000010000003F0000000F1DE86A4F.png" xlink:type="simple" xlink:show="embed" xlink:actuate="onLoad" draw:mime-type="image/png"/></draw:frame></text:p>
          </table:table-cell>
          <table:table-cell table:style-name="Table18.B1" office:value-type="string">
            <text:p text:style-name="P1305"/>
            <text:p text:style-name="P1313"><draw:frame draw:style-name="fr3" draw:name="Image 608" text:anchor-type="as-char" svg:width="0.6in" svg:height="0.0764in" draw:z-index="1111"><draw:image xlink:href="Pictures/10000001000000740000000F51A5B7F3.png" xlink:type="simple" xlink:show="embed" xlink:actuate="onLoad" draw:mime-type="image/png"/></draw:frame></text:p>
          </table:table-cell>
          <table:table-cell table:style-name="Table18.B1" office:value-type="string">
            <text:p text:style-name="P1305"/>
            <text:p text:style-name="P1328"><draw:frame draw:style-name="fr3" draw:name="Image 609" text:anchor-type="as-char" svg:width="0.5047in" svg:height="0.0764in" draw:z-index="1112"><draw:image xlink:href="Pictures/10000001000000610000000F549C0D02.png" xlink:type="simple" xlink:show="embed" xlink:actuate="onLoad" draw:mime-type="image/png"/></draw:frame></text:p>
          </table:table-cell>
          <table:table-cell table:style-name="Table18.E1" office:value-type="string">
            <text:p text:style-name="P1305"/>
            <text:p text:style-name="P1318"><draw:frame draw:style-name="fr3" draw:name="Image 610" text:anchor-type="as-char" svg:width="0.3937in" svg:height="0.0764in" draw:z-index="1113"><draw:image xlink:href="Pictures/100000010000004C0000000FB2DA28D0.png" xlink:type="simple" xlink:show="embed" xlink:actuate="onLoad" draw:mime-type="image/png"/></draw:frame></text:p>
          </table:table-cell>
        </table:table-row>
        <table:table-row table:style-name="Table18.2">
          <table:table-cell table:style-name="Table18.A1" office:value-type="string">
            <text:p text:style-name="P1305"/>
            <text:p text:style-name="P1336"><draw:frame draw:style-name="fr3" draw:name="Image 611" text:anchor-type="as-char" svg:width="0.4272in" svg:height="0.0764in" draw:z-index="1114"><draw:image xlink:href="Pictures/10000001000000520000000FDDC6AA29.png" xlink:type="simple" xlink:show="embed" xlink:actuate="onLoad" draw:mime-type="image/png"/></draw:frame></text:p>
          </table:table-cell>
          <table:table-cell table:style-name="Table18.B1" office:value-type="string">
            <text:p text:style-name="P1305"/>
            <text:p text:style-name="P1316"><draw:frame draw:style-name="fr3" draw:name="Image 612" text:anchor-type="as-char" svg:width="0.3299in" svg:height="0.0764in" draw:z-index="1115"><draw:image xlink:href="Pictures/100000010000003F0000000F0E6AF25A.png" xlink:type="simple" xlink:show="embed" xlink:actuate="onLoad" draw:mime-type="image/png"/></draw:frame></text:p>
          </table:table-cell>
          <table:table-cell table:style-name="Table18.B1" office:value-type="string">
            <text:p text:style-name="P1305"/>
            <text:p text:style-name="P1313"><draw:frame draw:style-name="fr3" draw:name="Image 613" text:anchor-type="as-char" svg:width="0.6in" svg:height="0.0764in" draw:z-index="1116"><draw:image xlink:href="Pictures/10000001000000740000000FB862BAD5.png" xlink:type="simple" xlink:show="embed" xlink:actuate="onLoad" draw:mime-type="image/png"/></draw:frame></text:p>
          </table:table-cell>
          <table:table-cell table:style-name="Table18.B1" office:value-type="string">
            <text:p text:style-name="P1305"/>
            <text:p text:style-name="P1317"><draw:frame draw:style-name="fr3" draw:name="Image 614" text:anchor-type="as-char" svg:width="0.5071in" svg:height="0.0764in" draw:z-index="1117"><draw:image xlink:href="Pictures/10000001000000610000000FD08A7449.png" xlink:type="simple" xlink:show="embed" xlink:actuate="onLoad" draw:mime-type="image/png"/></draw:frame></text:p>
          </table:table-cell>
          <table:table-cell table:style-name="Table18.E1" office:value-type="string">
            <text:p text:style-name="P1305"/>
            <text:p text:style-name="P1318"><draw:frame draw:style-name="fr3" draw:name="Image 615" text:anchor-type="as-char" svg:width="0.3937in" svg:height="0.0764in" draw:z-index="1118"><draw:image xlink:href="Pictures/100000010000004C0000000F505C71F6.png" xlink:type="simple" xlink:show="embed" xlink:actuate="onLoad" draw:mime-type="image/png"/></draw:frame></text:p>
          </table:table-cell>
        </table:table-row>
      </table:table>
      <text:p text:style-name="P1337"/>
      <text:p text:style-name="P1338"/>
      <table:table table:name="Table19" table:style-name="Table19">
        <table:table-column table:style-name="Table19.A"/>
        <table:table-column table:style-name="Table19.B"/>
        <table:table-column table:style-name="Table19.C" table:number-columns-repeated="2"/>
        <table:table-column table:style-name="Table19.E"/>
        <table:table-row table:style-name="Table19.1">
          <table:table-cell table:style-name="Table19.A1" office:value-type="string">
            <text:p text:style-name="P1305"/>
            <text:p text:style-name="P1339"><draw:frame draw:style-name="fr3" draw:name="Image 616" text:anchor-type="as-char" svg:width="0.4701in" svg:height="0.0764in" draw:z-index="1119"><draw:image xlink:href="Pictures/10000001000000590000000F175A9F67.png" xlink:type="simple" xlink:show="embed" xlink:actuate="onLoad" draw:mime-type="image/png"/></draw:frame></text:p>
          </table:table-cell>
          <table:table-cell table:style-name="Table19.B1" office:value-type="string">
            <text:p text:style-name="P1305"/>
            <text:p text:style-name="P1340"><draw:frame draw:style-name="fr3" draw:name="Image 617" text:anchor-type="as-char" svg:width="0.3299in" svg:height="0.0764in" draw:z-index="1120"><draw:image xlink:href="Pictures/100000010000003F0000000F43F49F8C.png" xlink:type="simple" xlink:show="embed" xlink:actuate="onLoad" draw:mime-type="image/png"/></draw:frame></text:p>
          </table:table-cell>
          <table:table-cell table:style-name="Table19.B1" office:value-type="string">
            <text:p text:style-name="P1305"/>
            <text:p text:style-name="P1341"><draw:frame draw:style-name="fr9" draw:name="Image27" text:anchor-type="as-char" svg:width="0.15in" svg:height="0.0764in" draw:z-index="1121"><draw:image xlink:href="Pictures/100000010000000E00000007FB0BE91C.png" xlink:type="simple" xlink:show="embed" xlink:actuate="onLoad" draw:mime-type="image/png"/></draw:frame><draw:frame draw:style-name="fr9" draw:name="Image28" text:anchor-type="as-char" svg:width="0.4417in" svg:height="0.0764in" draw:z-index="1122"><draw:image xlink:href="Pictures/100000010000002A00000007A5358DE9.png" xlink:type="simple" xlink:show="embed" xlink:actuate="onLoad" draw:mime-type="image/png"/></draw:frame></text:p>
          </table:table-cell>
          <table:table-cell table:style-name="Table19.B1" office:value-type="string">
            <text:p text:style-name="P1305"/>
            <text:p text:style-name="P1342"><draw:frame draw:style-name="fr3" draw:name="Image 622" text:anchor-type="as-char" svg:width="0.5071in" svg:height="0.0764in" draw:z-index="1123"><draw:image xlink:href="Pictures/10000001000000600000000FEFBA21AF.png" xlink:type="simple" xlink:show="embed" xlink:actuate="onLoad" draw:mime-type="image/png"/></draw:frame></text:p>
          </table:table-cell>
          <table:table-cell table:style-name="Table19.E1" office:value-type="string">
            <text:p text:style-name="P1305"/>
            <text:p text:style-name="P1343"><draw:frame draw:style-name="fr3" draw:name="Image 623" text:anchor-type="as-char" svg:width="0.3937in" svg:height="0.0764in" draw:z-index="1124"><draw:image xlink:href="Pictures/100000010000004C0000000FA608C676.png" xlink:type="simple" xlink:show="embed" xlink:actuate="onLoad" draw:mime-type="image/png"/></draw:frame></text:p>
          </table:table-cell>
        </table:table-row>
        <table:table-row table:style-name="Table19.2">
          <table:table-cell table:style-name="Table19.A1" office:value-type="string">
            <text:p text:style-name="P1314"/>
            <text:p text:style-name="P1319"><draw:frame draw:style-name="fr3" draw:name="Image 624" text:anchor-type="as-char" svg:width="0.4437in" svg:height="0.0764in" draw:z-index="1125"><draw:image xlink:href="Pictures/10000001000000550000000F9982AA69.png" xlink:type="simple" xlink:show="embed" xlink:actuate="onLoad" draw:mime-type="image/png"/></draw:frame></text:p>
          </table:table-cell>
          <table:table-cell table:style-name="Table19.B1" office:value-type="string">
            <text:p text:style-name="P1314"/>
            <text:p text:style-name="P1340"><draw:frame draw:style-name="fr3" draw:name="Image 625" text:anchor-type="as-char" svg:width="0.3299in" svg:height="0.0764in" draw:z-index="1126"><draw:image xlink:href="Pictures/100000010000003F0000000FFF10A081.png" xlink:type="simple" xlink:show="embed" xlink:actuate="onLoad" draw:mime-type="image/png"/></draw:frame></text:p>
          </table:table-cell>
          <table:table-cell table:style-name="Table19.B1" office:value-type="string">
            <text:p text:style-name="P1314"/>
            <text:p text:style-name="P1344"><draw:frame draw:style-name="fr3" draw:name="Image 626" text:anchor-type="as-char" svg:width="0.6in" svg:height="0.0764in" draw:z-index="1127"><draw:image xlink:href="Pictures/10000001000000730000000F011E7B8C.png" xlink:type="simple" xlink:show="embed" xlink:actuate="onLoad" draw:mime-type="image/png"/></draw:frame></text:p>
          </table:table-cell>
          <table:table-cell table:style-name="Table19.B1" office:value-type="string">
            <text:p text:style-name="P1314"/>
            <text:p text:style-name="P1342"><draw:frame draw:style-name="fr3" draw:name="Image 627" text:anchor-type="as-char" svg:width="0.5071in" svg:height="0.0764in" draw:z-index="1128"><draw:image xlink:href="Pictures/10000001000000600000000F2A6C555D.png" xlink:type="simple" xlink:show="embed" xlink:actuate="onLoad" draw:mime-type="image/png"/></draw:frame></text:p>
          </table:table-cell>
          <table:table-cell table:style-name="Table19.E1" office:value-type="string">
            <text:p text:style-name="P1314"/>
            <text:p text:style-name="P1343"><draw:frame draw:style-name="fr3" draw:name="Image 628" text:anchor-type="as-char" svg:width="0.3937in" svg:height="0.0764in" draw:z-index="1129"><draw:image xlink:href="Pictures/100000010000004C0000000F9F6E1435.png" xlink:type="simple" xlink:show="embed" xlink:actuate="onLoad" draw:mime-type="image/png"/></draw:frame></text:p>
          </table:table-cell>
        </table:table-row>
        <table:table-row table:style-name="Table19.1">
          <table:table-cell table:style-name="Table19.A1" office:value-type="string">
            <text:p text:style-name="P1305"/>
            <text:p text:style-name="P1345"><draw:frame draw:style-name="fr3" draw:name="Image 629" text:anchor-type="as-char" svg:width="0.4453in" svg:height="0.0756in" draw:z-index="1130"><draw:image xlink:href="Pictures/10000001000000560000000EB11B55A1.png" xlink:type="simple" xlink:show="embed" xlink:actuate="onLoad" draw:mime-type="image/png"/></draw:frame></text:p>
          </table:table-cell>
          <table:table-cell table:style-name="Table19.B1" office:value-type="string">
            <text:p text:style-name="P1305"/>
            <text:p text:style-name="P1346"><draw:frame draw:style-name="fr3" draw:name="Image 630" text:anchor-type="as-char" svg:width="0.3272in" svg:height="0.0756in" draw:z-index="1131"><draw:image xlink:href="Pictures/100000010000003F0000000E9B3F14E1.png" xlink:type="simple" xlink:show="embed" xlink:actuate="onLoad" draw:mime-type="image/png"/></draw:frame></text:p>
          </table:table-cell>
          <table:table-cell table:style-name="Table19.B1" office:value-type="string">
            <text:p text:style-name="P1305"/>
            <text:p text:style-name="P1341"><draw:frame draw:style-name="fr9" draw:name="Image29" text:anchor-type="as-char" svg:width="0.15in" svg:height="0.0764in" draw:z-index="1132"><draw:image xlink:href="Pictures/100000010000000E000000074A6882C1.png" xlink:type="simple" xlink:show="embed" xlink:actuate="onLoad" draw:mime-type="image/png"/></draw:frame><draw:frame draw:style-name="fr9" draw:name="Image30" text:anchor-type="as-char" svg:width="0.4417in" svg:height="0.0764in" draw:z-index="1133"><draw:image xlink:href="Pictures/100000010000002A000000076791E113.png" xlink:type="simple" xlink:show="embed" xlink:actuate="onLoad" draw:mime-type="image/png"/></draw:frame></text:p>
          </table:table-cell>
          <table:table-cell table:style-name="Table19.B1" office:value-type="string">
            <text:p text:style-name="P1305"/>
            <text:p text:style-name="P1347"><draw:frame draw:style-name="fr3" draw:name="Image 635" text:anchor-type="as-char" svg:width="0.5008in" svg:height="0.0756in" draw:z-index="1134"><draw:image xlink:href="Pictures/10000001000000600000000E131BF73F.png" xlink:type="simple" xlink:show="embed" xlink:actuate="onLoad" draw:mime-type="image/png"/></draw:frame></text:p>
          </table:table-cell>
          <table:table-cell table:style-name="Table19.E1" office:value-type="string">
            <text:p text:style-name="P1305"/>
            <text:p text:style-name="P1348"><draw:frame draw:style-name="fr3" draw:name="Image 636" text:anchor-type="as-char" svg:width="0.3902in" svg:height="0.0756in" draw:z-index="1135"><draw:image xlink:href="Pictures/100000010000004C0000000E08A66E6F.png" xlink:type="simple" xlink:show="embed" xlink:actuate="onLoad" draw:mime-type="image/png"/></draw:frame></text:p>
          </table:table-cell>
        </table:table-row>
        <table:table-row table:style-name="Table19.2">
          <table:table-cell table:style-name="Table19.A1" office:value-type="string">
            <text:p text:style-name="P1349"/>
            <text:p text:style-name="P1339"><draw:frame draw:style-name="fr3" draw:name="Image 637" text:anchor-type="as-char" svg:width="0.4654in" svg:height="0.0764in" draw:z-index="1141"><draw:image xlink:href="Pictures/10000001000000580000000F425484E7.png" xlink:type="simple" xlink:show="embed" xlink:actuate="onLoad" draw:mime-type="image/png"/></draw:frame></text:p>
          </table:table-cell>
          <table:table-cell table:style-name="Table19.B1" office:value-type="string">
            <text:p text:style-name="P1349"/>
            <text:p text:style-name="P1340"><draw:frame draw:style-name="fr3" draw:name="Image 638" text:anchor-type="as-char" svg:width="0.3299in" svg:height="0.0764in" draw:z-index="1142"><draw:image xlink:href="Pictures/100000010000003F0000000F5A12B2E0.png" xlink:type="simple" xlink:show="embed" xlink:actuate="onLoad" draw:mime-type="image/png"/></draw:frame></text:p>
          </table:table-cell>
          <table:table-cell table:style-name="Table19.B1" office:value-type="string">
            <text:p text:style-name="P1349"/>
            <text:p text:style-name="P1350"><draw:frame draw:style-name="fr3" draw:name="Image 639" text:anchor-type="as-char" svg:width="0.6016in" svg:height="0.0764in" draw:z-index="1143"><draw:image xlink:href="Pictures/10000001000000730000000F6CE25EB8.png" xlink:type="simple" xlink:show="embed" xlink:actuate="onLoad" draw:mime-type="image/png"/></draw:frame></text:p>
          </table:table-cell>
          <table:table-cell table:style-name="Table19.B1" office:value-type="string">
            <text:p text:style-name="P1349"/>
            <text:p text:style-name="P1342"><draw:frame draw:style-name="fr3" draw:name="Image 640" text:anchor-type="as-char" svg:width="0.5071in" svg:height="0.0764in" draw:z-index="1144"><draw:image xlink:href="Pictures/10000001000000600000000F386103CA.png" xlink:type="simple" xlink:show="embed" xlink:actuate="onLoad" draw:mime-type="image/png"/></draw:frame></text:p>
          </table:table-cell>
          <table:table-cell table:style-name="Table19.E1" office:value-type="string">
            <text:p text:style-name="P1349"/>
            <text:p text:style-name="P1343"><draw:frame draw:style-name="fr3" draw:name="Image 641" text:anchor-type="as-char" svg:width="0.3965in" svg:height="0.0764in" draw:z-index="1145"><draw:image xlink:href="Pictures/100000010000004C0000000FBDCEAC37.png" xlink:type="simple" xlink:show="embed" xlink:actuate="onLoad" draw:mime-type="image/png"/></draw:frame></text:p>
          </table:table-cell>
        </table:table-row>
        <table:table-row table:style-name="Table19.2">
          <table:table-cell table:style-name="Table19.A1" office:value-type="string">
            <text:p text:style-name="P1314"/>
            <text:p text:style-name="P1351"><draw:frame draw:style-name="fr3" draw:name="Image 642" text:anchor-type="as-char" svg:width="0.4256in" svg:height="0.0756in" draw:z-index="1146"><draw:image xlink:href="Pictures/10000001000000520000000E5DFB6D7D.png" xlink:type="simple" xlink:show="embed" xlink:actuate="onLoad" draw:mime-type="image/png"/></draw:frame></text:p>
          </table:table-cell>
          <table:table-cell table:style-name="Table19.B1" office:value-type="string">
            <text:p text:style-name="P1314"/>
            <text:p text:style-name="P1346"><draw:frame draw:style-name="fr3" draw:name="Image 643" text:anchor-type="as-char" svg:width="0.3272in" svg:height="0.0756in" draw:z-index="1147"><draw:image xlink:href="Pictures/100000010000003F0000000EB7FDB133.png" xlink:type="simple" xlink:show="embed" xlink:actuate="onLoad" draw:mime-type="image/png"/></draw:frame></text:p>
          </table:table-cell>
          <table:table-cell table:style-name="Table19.B1" office:value-type="string">
            <text:p text:style-name="P1314"/>
            <text:p text:style-name="P1352"><draw:frame draw:style-name="fr3" draw:name="Image 644" text:anchor-type="as-char" svg:width="0.5957in" svg:height="0.0756in" draw:z-index="1148"><draw:image xlink:href="Pictures/10000001000000730000000EAFD67FAA.png" xlink:type="simple" xlink:show="embed" xlink:actuate="onLoad" draw:mime-type="image/png"/></draw:frame></text:p>
          </table:table-cell>
          <table:table-cell table:style-name="Table19.B1" office:value-type="string">
            <text:p text:style-name="P1314"/>
            <text:p text:style-name="P1347"><draw:frame draw:style-name="fr3" draw:name="Image 645" text:anchor-type="as-char" svg:width="0.5008in" svg:height="0.0756in" draw:z-index="518"><draw:image xlink:href="Pictures/10000001000000600000000E111114F8.png" xlink:type="simple" xlink:show="embed" xlink:actuate="onLoad" draw:mime-type="image/png"/></draw:frame></text:p>
          </table:table-cell>
          <table:table-cell table:style-name="Table19.E1" office:value-type="string">
            <text:p text:style-name="P1314"/>
            <text:p text:style-name="P1348"><draw:frame draw:style-name="fr3" draw:name="Image 646" text:anchor-type="as-char" svg:width="0.3929in" svg:height="0.0756in" draw:z-index="519"><draw:image xlink:href="Pictures/100000010000004C0000000E4951F02D.png" xlink:type="simple" xlink:show="embed" xlink:actuate="onLoad" draw:mime-type="image/png"/></draw:frame></text:p>
          </table:table-cell>
        </table:table-row>
        <table:table-row table:style-name="Table19.2">
          <table:table-cell table:style-name="Table19.A1" office:value-type="string">
            <text:p text:style-name="P1314"/>
            <text:p text:style-name="P1315"><draw:frame draw:style-name="fr3" draw:name="Image 647" text:anchor-type="as-char" svg:width="0.4492in" svg:height="0.0764in" draw:z-index="520"><draw:image xlink:href="Pictures/10000001000000560000000F31B8A633.png" xlink:type="simple" xlink:show="embed" xlink:actuate="onLoad" draw:mime-type="image/png"/></draw:frame></text:p>
          </table:table-cell>
          <table:table-cell table:style-name="Table19.B1" office:value-type="string">
            <text:p text:style-name="P1314"/>
            <text:p text:style-name="P1340"><draw:frame draw:style-name="fr3" draw:name="Image 648" text:anchor-type="as-char" svg:width="0.3299in" svg:height="0.0764in" draw:z-index="521"><draw:image xlink:href="Pictures/100000010000003F0000000F4818871D.png" xlink:type="simple" xlink:show="embed" xlink:actuate="onLoad" draw:mime-type="image/png"/></draw:frame></text:p>
          </table:table-cell>
          <table:table-cell table:style-name="Table19.B1" office:value-type="string">
            <text:p text:style-name="P1314"/>
            <text:p text:style-name="P1350"><draw:frame draw:style-name="fr3" draw:name="Image 649" text:anchor-type="as-char" svg:width="0.6043in" svg:height="0.0764in" draw:z-index="522"><draw:image xlink:href="Pictures/10000001000000730000000F4A655D8A.png" xlink:type="simple" xlink:show="embed" xlink:actuate="onLoad" draw:mime-type="image/png"/></draw:frame></text:p>
          </table:table-cell>
          <table:table-cell table:style-name="Table19.B1" office:value-type="string">
            <text:p text:style-name="P1314"/>
            <text:p text:style-name="P1353"><draw:frame draw:style-name="fr3" draw:name="Image 650" text:anchor-type="as-char" svg:width="0.5047in" svg:height="0.0764in" draw:z-index="523"><draw:image xlink:href="Pictures/10000001000000600000000F3296BA52.png" xlink:type="simple" xlink:show="embed" xlink:actuate="onLoad" draw:mime-type="image/png"/></draw:frame></text:p>
          </table:table-cell>
          <table:table-cell table:style-name="Table19.E1" office:value-type="string">
            <text:p text:style-name="P1314"/>
            <text:p text:style-name="P1343"><draw:frame draw:style-name="fr3" draw:name="Image 651" text:anchor-type="as-char" svg:width="0.398in" svg:height="0.0764in" draw:z-index="524"><draw:image xlink:href="Pictures/100000010000004C0000000F3095ADBE.png" xlink:type="simple" xlink:show="embed" xlink:actuate="onLoad" draw:mime-type="image/png"/></draw:frame></text:p>
          </table:table-cell>
        </table:table-row>
        <table:table-row table:style-name="Table19.1">
          <table:table-cell table:style-name="Table19.A1" office:value-type="string">
            <text:p text:style-name="P1311"/>
            <text:p text:style-name="P1354"><draw:frame draw:style-name="fr3" draw:name="Image 652" text:anchor-type="as-char" svg:width="0.4555in" svg:height="0.0728in" draw:z-index="525"><draw:image xlink:href="Pictures/10000001000000580000000EE8853BC4.png" xlink:type="simple" xlink:show="embed" xlink:actuate="onLoad" draw:mime-type="image/png"/></draw:frame></text:p>
          </table:table-cell>
          <table:table-cell table:style-name="Table19.B1" office:value-type="string">
            <text:p text:style-name="P1305"/>
            <text:p text:style-name="P1340"><draw:frame draw:style-name="fr3" draw:name="Image 653" text:anchor-type="as-char" svg:width="0.3299in" svg:height="0.0764in" draw:z-index="526"><draw:image xlink:href="Pictures/100000010000003F0000000F280FB8F2.png" xlink:type="simple" xlink:show="embed" xlink:actuate="onLoad" draw:mime-type="image/png"/></draw:frame></text:p>
          </table:table-cell>
          <table:table-cell table:style-name="Table19.B1" office:value-type="string">
            <text:p text:style-name="P1305"/>
            <text:p text:style-name="P1344"><draw:frame draw:style-name="fr3" draw:name="Image 654" text:anchor-type="as-char" svg:width="0.5992in" svg:height="0.0764in" draw:z-index="527"><draw:image xlink:href="Pictures/10000001000000730000000FEF48B950.png" xlink:type="simple" xlink:show="embed" xlink:actuate="onLoad" draw:mime-type="image/png"/></draw:frame></text:p>
          </table:table-cell>
          <table:table-cell table:style-name="Table19.B1" office:value-type="string">
            <text:p text:style-name="P1305"/>
            <text:p text:style-name="P1342"><draw:frame draw:style-name="fr3" draw:name="Image 655" text:anchor-type="as-char" svg:width="0.5071in" svg:height="0.0764in" draw:z-index="528"><draw:image xlink:href="Pictures/10000001000000600000000F8EBCF62C.png" xlink:type="simple" xlink:show="embed" xlink:actuate="onLoad" draw:mime-type="image/png"/></draw:frame></text:p>
          </table:table-cell>
          <table:table-cell table:style-name="Table19.E1" office:value-type="string">
            <text:p text:style-name="P1305"/>
            <text:p text:style-name="P1343"><draw:frame draw:style-name="fr3" draw:name="Image 656" text:anchor-type="as-char" svg:width="0.3937in" svg:height="0.0764in" draw:z-index="529"><draw:image xlink:href="Pictures/100000010000004C0000000FAC039BD2.png" xlink:type="simple" xlink:show="embed" xlink:actuate="onLoad" draw:mime-type="image/png"/></draw:frame></text:p>
          </table:table-cell>
        </table:table-row>
        <table:table-row table:style-name="Table19.2">
          <table:table-cell table:style-name="Table19.A1" office:value-type="string">
            <text:p text:style-name="P1349"/>
            <text:p text:style-name="P1339"><draw:frame draw:style-name="fr3" draw:name="Image 657" text:anchor-type="as-char" svg:width="0.4661in" svg:height="0.0764in" draw:z-index="530"><draw:image xlink:href="Pictures/10000001000000590000000F72336C39.png" xlink:type="simple" xlink:show="embed" xlink:actuate="onLoad" draw:mime-type="image/png"/></draw:frame></text:p>
          </table:table-cell>
          <table:table-cell table:style-name="Table19.B1" office:value-type="string">
            <text:p text:style-name="P1349"/>
            <text:p text:style-name="P1340"><draw:frame draw:style-name="fr3" draw:name="Image 658" text:anchor-type="as-char" svg:width="0.3299in" svg:height="0.0764in" draw:z-index="531"><draw:image xlink:href="Pictures/100000010000003F0000000F12A129B7.png" xlink:type="simple" xlink:show="embed" xlink:actuate="onLoad" draw:mime-type="image/png"/></draw:frame></text:p>
          </table:table-cell>
          <table:table-cell table:style-name="Table19.B1" office:value-type="string">
            <text:p text:style-name="P1349"/>
            <text:p text:style-name="P1355"><draw:frame draw:style-name="fr3" draw:name="Image 659" text:anchor-type="as-char" svg:width="0.5929in" svg:height="0.0764in" draw:z-index="532"><draw:image xlink:href="Pictures/10000001000000710000000F0FB05B41.png" xlink:type="simple" xlink:show="embed" xlink:actuate="onLoad" draw:mime-type="image/png"/></draw:frame></text:p>
          </table:table-cell>
          <table:table-cell table:style-name="Table19.B1" office:value-type="string">
            <text:p text:style-name="P1349"/>
            <text:p text:style-name="P1342"><draw:frame draw:style-name="fr3" draw:name="Image 660" text:anchor-type="as-char" svg:width="0.5071in" svg:height="0.0764in" draw:z-index="533"><draw:image xlink:href="Pictures/10000001000000600000000F71541726.png" xlink:type="simple" xlink:show="embed" xlink:actuate="onLoad" draw:mime-type="image/png"/></draw:frame></text:p>
          </table:table-cell>
          <table:table-cell table:style-name="Table19.E1" office:value-type="string">
            <text:p text:style-name="P1349"/>
            <text:p text:style-name="P1356"><draw:frame draw:style-name="fr3" draw:name="Image 661" text:anchor-type="as-char" svg:width="0.3953in" svg:height="0.0764in" draw:z-index="534"><draw:image xlink:href="Pictures/100000010000004C0000000F7128F56C.png" xlink:type="simple" xlink:show="embed" xlink:actuate="onLoad" draw:mime-type="image/png"/></draw:frame></text:p>
          </table:table-cell>
        </table:table-row>
        <table:table-row table:style-name="Table19.2">
          <table:table-cell table:style-name="Table19.A1" office:value-type="string">
            <text:p text:style-name="P1314"/>
            <text:p text:style-name="P1357"><draw:frame draw:style-name="fr3" draw:name="Image 662" text:anchor-type="as-char" svg:width="0.4098in" svg:height="0.0756in" draw:z-index="535"><draw:image xlink:href="Pictures/100000010000004F0000000EB189556B.png" xlink:type="simple" xlink:show="embed" xlink:actuate="onLoad" draw:mime-type="image/png"/></draw:frame></text:p>
          </table:table-cell>
          <table:table-cell table:style-name="Table19.B1" office:value-type="string">
            <text:p text:style-name="P1314"/>
            <text:p text:style-name="P1346"><draw:frame draw:style-name="fr3" draw:name="Image 663" text:anchor-type="as-char" svg:width="0.3272in" svg:height="0.0756in" draw:z-index="536"><draw:image xlink:href="Pictures/100000010000003F0000000E91BEA26F.png" xlink:type="simple" xlink:show="embed" xlink:actuate="onLoad" draw:mime-type="image/png"/></draw:frame></text:p>
          </table:table-cell>
          <table:table-cell table:style-name="Table19.B1" office:value-type="string">
            <text:p text:style-name="P1314"/>
            <text:p text:style-name="P1341"><draw:frame draw:style-name="fr3" draw:name="Image 664" text:anchor-type="as-char" svg:width="0.5937in" svg:height="0.0756in" draw:z-index="537"><draw:image xlink:href="Pictures/10000001000000730000000EE937E622.png" xlink:type="simple" xlink:show="embed" xlink:actuate="onLoad" draw:mime-type="image/png"/></draw:frame></text:p>
          </table:table-cell>
          <table:table-cell table:style-name="Table19.B1" office:value-type="string">
            <text:p text:style-name="P1314"/>
            <text:p text:style-name="P1358"><draw:frame draw:style-name="fr3" draw:name="Image 665" text:anchor-type="as-char" svg:width="0.502in" svg:height="0.0756in" draw:z-index="538"><draw:image xlink:href="Pictures/10000001000000600000000EFBEAEDC3.png" xlink:type="simple" xlink:show="embed" xlink:actuate="onLoad" draw:mime-type="image/png"/></draw:frame></text:p>
          </table:table-cell>
          <table:table-cell table:style-name="Table19.E1" office:value-type="string">
            <text:p text:style-name="P1314"/>
            <text:p text:style-name="P1348"><draw:frame draw:style-name="fr3" draw:name="Image 666" text:anchor-type="as-char" svg:width="0.3902in" svg:height="0.0756in" draw:z-index="539"><draw:image xlink:href="Pictures/100000010000004C0000000E39A47768.png" xlink:type="simple" xlink:show="embed" xlink:actuate="onLoad" draw:mime-type="image/png"/></draw:frame></text:p>
          </table:table-cell>
        </table:table-row>
        <table:table-row table:style-name="Table19.2">
          <table:table-cell table:style-name="Table19.A1" office:value-type="string">
            <text:p text:style-name="P1314"/>
            <text:p text:style-name="P1359"><draw:frame draw:style-name="fr3" draw:name="Image 667" text:anchor-type="as-char" svg:width="0.5071in" svg:height="0.0764in" draw:z-index="540"><draw:image xlink:href="Pictures/10000001000000610000000FE7578C98.png" xlink:type="simple" xlink:show="embed" xlink:actuate="onLoad" draw:mime-type="image/png"/></draw:frame></text:p>
          </table:table-cell>
          <table:table-cell table:style-name="Table19.B1" office:value-type="string">
            <text:p text:style-name="P1314"/>
            <text:p text:style-name="P1340"><draw:frame draw:style-name="fr3" draw:name="Image 668" text:anchor-type="as-char" svg:width="0.3299in" svg:height="0.0764in" draw:z-index="541"><draw:image xlink:href="Pictures/100000010000003F0000000F97C87F65.png" xlink:type="simple" xlink:show="embed" xlink:actuate="onLoad" draw:mime-type="image/png"/></draw:frame></text:p>
          </table:table-cell>
          <table:table-cell table:style-name="Table19.B1" office:value-type="string">
            <text:p text:style-name="P1314"/>
            <text:p text:style-name="P1344"><draw:frame draw:style-name="fr3" draw:name="Image 669" text:anchor-type="as-char" svg:width="0.6in" svg:height="0.0764in" draw:z-index="542"><draw:image xlink:href="Pictures/10000001000000730000000F8C66BD58.png" xlink:type="simple" xlink:show="embed" xlink:actuate="onLoad" draw:mime-type="image/png"/></draw:frame></text:p>
          </table:table-cell>
          <table:table-cell table:style-name="Table19.B1" office:value-type="string">
            <text:p text:style-name="P1314"/>
            <text:p text:style-name="P1353"><draw:frame draw:style-name="fr3" draw:name="Image 670" text:anchor-type="as-char" svg:width="0.5047in" svg:height="0.0764in" draw:z-index="543"><draw:image xlink:href="Pictures/10000001000000600000000F2CF1BF44.png" xlink:type="simple" xlink:show="embed" xlink:actuate="onLoad" draw:mime-type="image/png"/></draw:frame></text:p>
          </table:table-cell>
          <table:table-cell table:style-name="Table19.E1" office:value-type="string">
            <text:p text:style-name="P1314"/>
            <text:p text:style-name="P1343"><draw:frame draw:style-name="fr3" draw:name="Image 671" text:anchor-type="as-char" svg:width="0.3937in" svg:height="0.0764in" draw:z-index="544"><draw:image xlink:href="Pictures/100000010000004C0000000F702FCD99.png" xlink:type="simple" xlink:show="embed" xlink:actuate="onLoad" draw:mime-type="image/png"/></draw:frame></text:p>
          </table:table-cell>
        </table:table-row>
        <table:table-row table:style-name="Table19.1">
          <table:table-cell table:style-name="Table19.A1" office:value-type="string">
            <text:p text:style-name="P1305"/>
            <text:p text:style-name="P1360"><draw:frame draw:style-name="fr3" draw:name="Image 672" text:anchor-type="as-char" svg:width="0.4102in" svg:height="0.0764in" draw:z-index="545"><draw:image xlink:href="Pictures/100000010000004E0000000FFCE1B706.png" xlink:type="simple" xlink:show="embed" xlink:actuate="onLoad" draw:mime-type="image/png"/></draw:frame></text:p>
          </table:table-cell>
          <table:table-cell table:style-name="Table19.B1" office:value-type="string">
            <text:p text:style-name="P1305"/>
            <text:p text:style-name="P1340"><draw:frame draw:style-name="fr3" draw:name="Image 673" text:anchor-type="as-char" svg:width="0.3299in" svg:height="0.0764in" draw:z-index="546"><draw:image xlink:href="Pictures/100000010000003F0000000F0D86A7A9.png" xlink:type="simple" xlink:show="embed" xlink:actuate="onLoad" draw:mime-type="image/png"/></draw:frame></text:p>
          </table:table-cell>
          <table:table-cell table:style-name="Table19.B1" office:value-type="string">
            <text:p text:style-name="P1305"/>
            <text:p text:style-name="P1341"><draw:frame draw:style-name="fr9" draw:name="Image31" text:anchor-type="as-char" svg:width="0.15in" svg:height="0.0764in" draw:z-index="1149"><draw:image xlink:href="Pictures/100000010000000E0000000741E8D3B8.png" xlink:type="simple" xlink:show="embed" xlink:actuate="onLoad" draw:mime-type="image/png"/></draw:frame><draw:frame draw:style-name="fr9" draw:name="Image32" text:anchor-type="as-char" svg:width="0.4429in" svg:height="0.0764in" draw:z-index="1150"><draw:image xlink:href="Pictures/100000010000002A00000007AAB15B2D.png" xlink:type="simple" xlink:show="embed" xlink:actuate="onLoad" draw:mime-type="image/png"/></draw:frame></text:p>
          </table:table-cell>
          <table:table-cell table:style-name="Table19.B1" office:value-type="string">
            <text:p text:style-name="P1305"/>
            <text:p text:style-name="P1353"><draw:frame draw:style-name="fr3" draw:name="Image 678" text:anchor-type="as-char" svg:width="0.5047in" svg:height="0.0764in" draw:z-index="547"><draw:image xlink:href="Pictures/10000001000000600000000FF04D7978.png" xlink:type="simple" xlink:show="embed" xlink:actuate="onLoad" draw:mime-type="image/png"/></draw:frame></text:p>
          </table:table-cell>
          <table:table-cell table:style-name="Table19.E1" office:value-type="string">
            <text:p text:style-name="P1305"/>
            <text:p text:style-name="P1343"><draw:frame draw:style-name="fr3" draw:name="Image 679" text:anchor-type="as-char" svg:width="0.3937in" svg:height="0.0764in" draw:z-index="548"><draw:image xlink:href="Pictures/100000010000004C0000000F1059893F.png" xlink:type="simple" xlink:show="embed" xlink:actuate="onLoad" draw:mime-type="image/png"/></draw:frame></text:p>
          </table:table-cell>
        </table:table-row>
        <table:table-row table:style-name="Table19.2">
          <table:table-cell table:style-name="Table19.A1" office:value-type="string">
            <text:p text:style-name="P1314"/>
            <text:p text:style-name="P1361"><draw:frame draw:style-name="fr3" draw:name="Image 680" text:anchor-type="as-char" svg:width="0.4425in" svg:height="0.0756in" draw:z-index="549"><draw:image xlink:href="Pictures/10000001000000560000000E1E1005A4.png" xlink:type="simple" xlink:show="embed" xlink:actuate="onLoad" draw:mime-type="image/png"/></draw:frame></text:p>
          </table:table-cell>
          <table:table-cell table:style-name="Table19.B1" office:value-type="string">
            <text:p text:style-name="P1314"/>
            <text:p text:style-name="P1346"><draw:frame draw:style-name="fr3" draw:name="Image 681" text:anchor-type="as-char" svg:width="0.3272in" svg:height="0.0756in" draw:z-index="550"><draw:image xlink:href="Pictures/100000010000003F0000000EDCBFE706.png" xlink:type="simple" xlink:show="embed" xlink:actuate="onLoad" draw:mime-type="image/png"/></draw:frame></text:p>
          </table:table-cell>
          <table:table-cell table:style-name="Table19.B1" office:value-type="string">
            <text:p text:style-name="P1314"/>
            <text:p text:style-name="P1341"><draw:frame draw:style-name="fr9" draw:name="Image33" text:anchor-type="as-char" svg:width="0.15in" svg:height="0.0764in" draw:z-index="1151"><draw:image xlink:href="Pictures/100000010000000E000000074A6882C1.png" xlink:type="simple" xlink:show="embed" xlink:actuate="onLoad" draw:mime-type="image/png"/></draw:frame><draw:frame draw:style-name="fr9" draw:name="Image34" text:anchor-type="as-char" svg:width="0.4417in" svg:height="0.0764in" draw:z-index="1152"><draw:image xlink:href="Pictures/100000010000002A00000007315AE601.png" xlink:type="simple" xlink:show="embed" xlink:actuate="onLoad" draw:mime-type="image/png"/></draw:frame></text:p>
          </table:table-cell>
          <table:table-cell table:style-name="Table19.B1" office:value-type="string">
            <text:p text:style-name="P1314"/>
            <text:p text:style-name="P1358"><draw:frame draw:style-name="fr3" draw:name="Image 686" text:anchor-type="as-char" svg:width="0.502in" svg:height="0.0756in" draw:z-index="551"><draw:image xlink:href="Pictures/10000001000000600000000E6989696E.png" xlink:type="simple" xlink:show="embed" xlink:actuate="onLoad" draw:mime-type="image/png"/></draw:frame></text:p>
          </table:table-cell>
          <table:table-cell table:style-name="Table19.E1" office:value-type="string">
            <text:p text:style-name="P1314"/>
            <text:p text:style-name="P1348"><draw:frame draw:style-name="fr3" draw:name="Image 687" text:anchor-type="as-char" svg:width="0.3902in" svg:height="0.0756in" draw:z-index="552"><draw:image xlink:href="Pictures/100000010000004C0000000E724F8B12.png" xlink:type="simple" xlink:show="embed" xlink:actuate="onLoad" draw:mime-type="image/png"/></draw:frame></text:p>
          </table:table-cell>
        </table:table-row>
        <table:table-row table:style-name="Table19.2">
          <table:table-cell table:style-name="Table19.A1" office:value-type="string">
            <text:p text:style-name="P1314"/>
            <text:p text:style-name="P1362"><draw:frame draw:style-name="fr3" draw:name="Image 688" text:anchor-type="as-char" svg:width="0.4154in" svg:height="0.0756in" draw:z-index="553"><draw:image xlink:href="Pictures/10000001000000500000000E66AFC37C.png" xlink:type="simple" xlink:show="embed" xlink:actuate="onLoad" draw:mime-type="image/png"/></draw:frame></text:p>
          </table:table-cell>
          <table:table-cell table:style-name="Table19.B1" office:value-type="string">
            <text:p text:style-name="P1314"/>
            <text:p text:style-name="P1346"><draw:frame draw:style-name="fr3" draw:name="Image 689" text:anchor-type="as-char" svg:width="0.3272in" svg:height="0.0756in" draw:z-index="554"><draw:image xlink:href="Pictures/100000010000003F0000000EDA11C7DB.png" xlink:type="simple" xlink:show="embed" xlink:actuate="onLoad" draw:mime-type="image/png"/></draw:frame></text:p>
          </table:table-cell>
          <table:table-cell table:style-name="Table19.B1" office:value-type="string">
            <text:p text:style-name="P1314"/>
            <text:p text:style-name="P1341"><draw:frame draw:style-name="fr3" draw:name="Image 690" text:anchor-type="as-char" svg:width="0.5917in" svg:height="0.0756in" draw:z-index="555"><draw:image xlink:href="Pictures/10000001000000720000000EE7883358.png" xlink:type="simple" xlink:show="embed" xlink:actuate="onLoad" draw:mime-type="image/png"/></draw:frame></text:p>
          </table:table-cell>
          <table:table-cell table:style-name="Table19.B1" office:value-type="string">
            <text:p text:style-name="P1314"/>
            <text:p text:style-name="P1358"><draw:frame draw:style-name="fr3" draw:name="Image 691" text:anchor-type="as-char" svg:width="0.502in" svg:height="0.0756in" draw:z-index="556"><draw:image xlink:href="Pictures/10000001000000600000000EAC30EC9C.png" xlink:type="simple" xlink:show="embed" xlink:actuate="onLoad" draw:mime-type="image/png"/></draw:frame></text:p>
          </table:table-cell>
          <table:table-cell table:style-name="Table19.E1" office:value-type="string">
            <text:p text:style-name="P1314"/>
            <text:p text:style-name="P1348"><draw:frame draw:style-name="fr3" draw:name="Image 692" text:anchor-type="as-char" svg:width="0.3902in" svg:height="0.0756in" draw:z-index="557"><draw:image xlink:href="Pictures/100000010000004C0000000EB103D02D.png" xlink:type="simple" xlink:show="embed" xlink:actuate="onLoad" draw:mime-type="image/png"/></draw:frame></text:p>
          </table:table-cell>
        </table:table-row>
        <table:table-row table:style-name="Table19.2">
          <table:table-cell table:style-name="Table19.A1" office:value-type="string">
            <text:p text:style-name="P1314"/>
            <text:p text:style-name="P1363"><draw:frame draw:style-name="fr3" draw:name="Image 693" text:anchor-type="as-char" svg:width="0.4543in" svg:height="0.0764in" draw:z-index="558"><draw:image xlink:href="Pictures/10000001000000560000000F6E15B221.png" xlink:type="simple" xlink:show="embed" xlink:actuate="onLoad" draw:mime-type="image/png"/></draw:frame></text:p>
          </table:table-cell>
          <table:table-cell table:style-name="Table19.B1" office:value-type="string">
            <text:p text:style-name="P1314"/>
            <text:p text:style-name="P1340"><draw:frame draw:style-name="fr3" draw:name="Image 694" text:anchor-type="as-char" svg:width="0.3299in" svg:height="0.0764in" draw:z-index="559"><draw:image xlink:href="Pictures/100000010000003F0000000F5C48E3DE.png" xlink:type="simple" xlink:show="embed" xlink:actuate="onLoad" draw:mime-type="image/png"/></draw:frame></text:p>
          </table:table-cell>
          <table:table-cell table:style-name="Table19.B1" office:value-type="string">
            <text:p text:style-name="P1314"/>
            <text:p text:style-name="P1344"><draw:frame draw:style-name="fr3" draw:name="Image 695" text:anchor-type="as-char" svg:width="0.6in" svg:height="0.0764in" draw:z-index="560"><draw:image xlink:href="Pictures/10000001000000730000000F0B0A6C31.png" xlink:type="simple" xlink:show="embed" xlink:actuate="onLoad" draw:mime-type="image/png"/></draw:frame></text:p>
          </table:table-cell>
          <table:table-cell table:style-name="Table19.B1" office:value-type="string">
            <text:p text:style-name="P1314"/>
            <text:p text:style-name="P1342"><draw:frame draw:style-name="fr3" draw:name="Image 696" text:anchor-type="as-char" svg:width="0.5071in" svg:height="0.0764in" draw:z-index="561"><draw:image xlink:href="Pictures/10000001000000600000000FB8516676.png" xlink:type="simple" xlink:show="embed" xlink:actuate="onLoad" draw:mime-type="image/png"/></draw:frame></text:p>
          </table:table-cell>
          <table:table-cell table:style-name="Table19.E1" office:value-type="string">
            <text:p text:style-name="P1314"/>
            <text:p text:style-name="P1343"><draw:frame draw:style-name="fr3" draw:name="Image 697" text:anchor-type="as-char" svg:width="0.3937in" svg:height="0.0764in" draw:z-index="562"><draw:image xlink:href="Pictures/100000010000004C0000000F8E9E0C87.png" xlink:type="simple" xlink:show="embed" xlink:actuate="onLoad" draw:mime-type="image/png"/></draw:frame></text:p>
          </table:table-cell>
        </table:table-row>
        <table:table-row table:style-name="Table19.1">
          <table:table-cell table:style-name="Table19.A1" office:value-type="string">
            <text:p text:style-name="P1305"/>
            <text:p text:style-name="P1364"><draw:frame draw:style-name="fr3" draw:name="Image 698" text:anchor-type="as-char" svg:width="0.439in" svg:height="0.0764in" draw:z-index="563"><draw:image xlink:href="Pictures/10000001000000540000000FA4D7DE48.png" xlink:type="simple" xlink:show="embed" xlink:actuate="onLoad" draw:mime-type="image/png"/></draw:frame></text:p>
          </table:table-cell>
          <table:table-cell table:style-name="Table19.B1" office:value-type="string">
            <text:p text:style-name="P1305"/>
            <text:p text:style-name="P1340"><draw:frame draw:style-name="fr3" draw:name="Image 699" text:anchor-type="as-char" svg:width="0.3299in" svg:height="0.0764in" draw:z-index="564"><draw:image xlink:href="Pictures/100000010000003F0000000F406F85D4.png" xlink:type="simple" xlink:show="embed" xlink:actuate="onLoad" draw:mime-type="image/png"/></draw:frame></text:p>
          </table:table-cell>
          <table:table-cell table:style-name="Table19.B1" office:value-type="string">
            <text:p text:style-name="P1305"/>
            <text:p text:style-name="P1341"><draw:frame draw:style-name="fr9" draw:name="Image35" text:anchor-type="as-char" svg:width="0.15in" svg:height="0.0764in" draw:z-index="1153"><draw:image xlink:href="Pictures/100000010000000E000000072914BB1A.png" xlink:type="simple" xlink:show="embed" xlink:actuate="onLoad" draw:mime-type="image/png"/></draw:frame><draw:frame draw:style-name="fr9" draw:name="Image36" text:anchor-type="as-char" svg:width="0.4402in" svg:height="0.0764in" draw:z-index="1154"><draw:image xlink:href="Pictures/100000010000002A0000000784BB4EAB.png" xlink:type="simple" xlink:show="embed" xlink:actuate="onLoad" draw:mime-type="image/png"/></draw:frame></text:p>
          </table:table-cell>
          <table:table-cell table:style-name="Table19.B1" office:value-type="string">
            <text:p text:style-name="P1305"/>
            <text:p text:style-name="P1342"><draw:frame draw:style-name="fr3" draw:name="Image 704" text:anchor-type="as-char" svg:width="0.5071in" svg:height="0.0764in" draw:z-index="565"><draw:image xlink:href="Pictures/10000001000000600000000F7EDD2907.png" xlink:type="simple" xlink:show="embed" xlink:actuate="onLoad" draw:mime-type="image/png"/></draw:frame></text:p>
          </table:table-cell>
          <table:table-cell table:style-name="Table19.E1" office:value-type="string">
            <text:p text:style-name="P1305"/>
            <text:p text:style-name="P1343"><draw:frame draw:style-name="fr3" draw:name="Image 705" text:anchor-type="as-char" svg:width="0.3937in" svg:height="0.0764in" draw:z-index="566"><draw:image xlink:href="Pictures/100000010000004C0000000FAB85438D.png" xlink:type="simple" xlink:show="embed" xlink:actuate="onLoad" draw:mime-type="image/png"/></draw:frame></text:p>
          </table:table-cell>
        </table:table-row>
        <table:table-row table:style-name="Table19.2">
          <table:table-cell table:style-name="Table19.A1" office:value-type="string">
            <text:p text:style-name="P1314"/>
            <text:p text:style-name="P1365"><draw:frame draw:style-name="fr3" draw:name="Image 706" text:anchor-type="as-char" svg:width="0.4362in" svg:height="0.0756in" draw:z-index="567"><draw:image xlink:href="Pictures/10000001000000540000000EE81516A3.png" xlink:type="simple" xlink:show="embed" xlink:actuate="onLoad" draw:mime-type="image/png"/></draw:frame></text:p>
          </table:table-cell>
          <table:table-cell table:style-name="Table19.B1" office:value-type="string">
            <text:p text:style-name="P1314"/>
            <text:p text:style-name="P1346"><draw:frame draw:style-name="fr3" draw:name="Image 707" text:anchor-type="as-char" svg:width="0.3272in" svg:height="0.0756in" draw:z-index="568"><draw:image xlink:href="Pictures/100000010000003F0000000E4D33EA23.png" xlink:type="simple" xlink:show="embed" xlink:actuate="onLoad" draw:mime-type="image/png"/></draw:frame></text:p>
          </table:table-cell>
          <table:table-cell table:style-name="Table19.B1" office:value-type="string">
            <text:p text:style-name="P1314"/>
            <text:p text:style-name="P1341"><draw:frame draw:style-name="fr9" draw:name="Image37" text:anchor-type="as-char" svg:width="0.15in" svg:height="0.0764in" draw:z-index="1155"><draw:image xlink:href="Pictures/100000010000000E0000000741E8D3B8.png" xlink:type="simple" xlink:show="embed" xlink:actuate="onLoad" draw:mime-type="image/png"/></draw:frame><draw:frame draw:style-name="fr9" draw:name="Image38" text:anchor-type="as-char" svg:width="0.4402in" svg:height="0.0764in" draw:z-index="1156"><draw:image xlink:href="Pictures/100000010000002A00000007FFFBDDCD.png" xlink:type="simple" xlink:show="embed" xlink:actuate="onLoad" draw:mime-type="image/png"/></draw:frame></text:p>
          </table:table-cell>
          <table:table-cell table:style-name="Table19.B1" office:value-type="string">
            <text:p text:style-name="P1314"/>
            <text:p text:style-name="P1358"><draw:frame draw:style-name="fr3" draw:name="Image 712" text:anchor-type="as-char" svg:width="0.502in" svg:height="0.0756in" draw:z-index="569"><draw:image xlink:href="Pictures/10000001000000600000000EC488047B.png" xlink:type="simple" xlink:show="embed" xlink:actuate="onLoad" draw:mime-type="image/png"/></draw:frame></text:p>
          </table:table-cell>
          <table:table-cell table:style-name="Table19.E1" office:value-type="string">
            <text:p text:style-name="P1314"/>
            <text:p text:style-name="P1348"><draw:frame draw:style-name="fr3" draw:name="Image 713" text:anchor-type="as-char" svg:width="0.3902in" svg:height="0.0756in" draw:z-index="570"><draw:image xlink:href="Pictures/100000010000004C0000000E2974E925.png" xlink:type="simple" xlink:show="embed" xlink:actuate="onLoad" draw:mime-type="image/png"/></draw:frame></text:p>
          </table:table-cell>
        </table:table-row>
        <table:table-row table:style-name="Table19.2">
          <table:table-cell table:style-name="Table19.A1" office:value-type="string">
            <text:p text:style-name="P1314"/>
            <text:p text:style-name="P1366"><draw:frame draw:style-name="fr3" draw:name="Image 714" text:anchor-type="as-char" svg:width="0.4701in" svg:height="0.0756in" draw:z-index="571"><draw:image xlink:href="Pictures/100000010000005A0000000E59EDF3F6.png" xlink:type="simple" xlink:show="embed" xlink:actuate="onLoad" draw:mime-type="image/png"/></draw:frame></text:p>
          </table:table-cell>
          <table:table-cell table:style-name="Table19.B1" office:value-type="string">
            <text:p text:style-name="P1314"/>
            <text:p text:style-name="P1346"><draw:frame draw:style-name="fr3" draw:name="Image 715" text:anchor-type="as-char" svg:width="0.3272in" svg:height="0.0756in" draw:z-index="572"><draw:image xlink:href="Pictures/100000010000003F0000000E3087F3FA.png" xlink:type="simple" xlink:show="embed" xlink:actuate="onLoad" draw:mime-type="image/png"/></draw:frame></text:p>
          </table:table-cell>
          <table:table-cell table:style-name="Table19.B1" office:value-type="string">
            <text:p text:style-name="P1314"/>
            <text:p text:style-name="P1341"><draw:frame draw:style-name="fr9" draw:name="Image39" text:anchor-type="as-char" svg:width="0.15in" svg:height="0.0764in" draw:z-index="1157"><draw:image xlink:href="Pictures/100000010000000E0000000753B338CD.png" xlink:type="simple" xlink:show="embed" xlink:actuate="onLoad" draw:mime-type="image/png"/></draw:frame><draw:frame draw:style-name="fr9" draw:name="Image40" text:anchor-type="as-char" svg:width="0.4374in" svg:height="0.0764in" draw:z-index="1158"><draw:image xlink:href="Pictures/10000001000000290000000765282F8F.png" xlink:type="simple" xlink:show="embed" xlink:actuate="onLoad" draw:mime-type="image/png"/></draw:frame></text:p>
          </table:table-cell>
          <table:table-cell table:style-name="Table19.B1" office:value-type="string">
            <text:p text:style-name="P1314"/>
            <text:p text:style-name="P1367"><draw:frame draw:style-name="fr3" draw:name="Image 720" text:anchor-type="as-char" svg:width="0.4953in" svg:height="0.0756in" draw:z-index="573"><draw:image xlink:href="Pictures/100000010000005F0000000EAEA6CCEA.png" xlink:type="simple" xlink:show="embed" xlink:actuate="onLoad" draw:mime-type="image/png"/></draw:frame></text:p>
          </table:table-cell>
          <table:table-cell table:style-name="Table19.E1" office:value-type="string">
            <text:p text:style-name="P1314"/>
            <text:p text:style-name="P1348"><draw:frame draw:style-name="fr3" draw:name="Image 721" text:anchor-type="as-char" svg:width="0.3929in" svg:height="0.0756in" draw:z-index="574"><draw:image xlink:href="Pictures/100000010000004C0000000EBC6FBC45.png" xlink:type="simple" xlink:show="embed" xlink:actuate="onLoad" draw:mime-type="image/png"/></draw:frame></text:p>
          </table:table-cell>
        </table:table-row>
        <table:table-row table:style-name="Table19.2">
          <table:table-cell table:style-name="Table19.A1" office:value-type="string">
            <text:p text:style-name="P1314"/>
            <text:p text:style-name="P1368"><draw:frame draw:style-name="fr3" draw:name="Image 722" text:anchor-type="as-char" svg:width="0.4244in" svg:height="0.0764in" draw:z-index="575"><draw:image xlink:href="Pictures/10000001000000510000000F5C7064BB.png" xlink:type="simple" xlink:show="embed" xlink:actuate="onLoad" draw:mime-type="image/png"/></draw:frame></text:p>
          </table:table-cell>
          <table:table-cell table:style-name="Table19.B1" office:value-type="string">
            <text:p text:style-name="P1314"/>
            <text:p text:style-name="P1340"><draw:frame draw:style-name="fr3" draw:name="Image 723" text:anchor-type="as-char" svg:width="0.3299in" svg:height="0.0764in" draw:z-index="576"><draw:image xlink:href="Pictures/100000010000003F0000000F97DD42C7.png" xlink:type="simple" xlink:show="embed" xlink:actuate="onLoad" draw:mime-type="image/png"/></draw:frame></text:p>
          </table:table-cell>
          <table:table-cell table:style-name="Table19.B1" office:value-type="string">
            <text:p text:style-name="P1314"/>
            <text:p text:style-name="P1341"><draw:frame draw:style-name="fr9" draw:name="Image43" text:anchor-type="as-char" svg:width="0.15in" svg:height="0.0764in" draw:z-index="1159"><draw:image xlink:href="Pictures/100000010000000E0000000753B338CD.png" xlink:type="simple" xlink:show="embed" xlink:actuate="onLoad" draw:mime-type="image/png"/></draw:frame><draw:frame draw:style-name="fr9" draw:name="Image44" text:anchor-type="as-char" svg:width="0.4374in" svg:height="0.0764in" draw:z-index="1160"><draw:image xlink:href="Pictures/100000010000002900000007DB45BC53.png" xlink:type="simple" xlink:show="embed" xlink:actuate="onLoad" draw:mime-type="image/png"/></draw:frame></text:p>
          </table:table-cell>
          <table:table-cell table:style-name="Table19.B1" office:value-type="string">
            <text:p text:style-name="P1314"/>
            <text:p text:style-name="P1342"><draw:frame draw:style-name="fr3" draw:name="Image 728" text:anchor-type="as-char" svg:width="0.5071in" svg:height="0.0764in" draw:z-index="577"><draw:image xlink:href="Pictures/10000001000000600000000F5D3D22DD.png" xlink:type="simple" xlink:show="embed" xlink:actuate="onLoad" draw:mime-type="image/png"/></draw:frame></text:p>
          </table:table-cell>
          <table:table-cell table:style-name="Table19.E1" office:value-type="string">
            <text:p text:style-name="P1314"/>
            <text:p text:style-name="P1343"><draw:frame draw:style-name="fr3" draw:name="Image 729" text:anchor-type="as-char" svg:width="0.3992in" svg:height="0.0764in" draw:z-index="578"><draw:image xlink:href="Pictures/100000010000004D0000000FDF283B0E.png" xlink:type="simple" xlink:show="embed" xlink:actuate="onLoad" draw:mime-type="image/png"/></draw:frame></text:p>
          </table:table-cell>
        </table:table-row>
        <table:table-row table:style-name="Table19.1">
          <table:table-cell table:style-name="Table19.A1" office:value-type="string">
            <text:p text:style-name="P1305"/>
            <text:p text:style-name="P1369"><draw:frame draw:style-name="fr3" draw:name="Image 730" text:anchor-type="as-char" svg:width="0.4654in" svg:height="0.0764in" draw:z-index="579"><draw:image xlink:href="Pictures/10000001000000590000000FDC32C020.png" xlink:type="simple" xlink:show="embed" xlink:actuate="onLoad" draw:mime-type="image/png"/></draw:frame></text:p>
          </table:table-cell>
          <table:table-cell table:style-name="Table19.B1" office:value-type="string">
            <text:p text:style-name="P1305"/>
            <text:p text:style-name="P1340"><draw:frame draw:style-name="fr3" draw:name="Image 731" text:anchor-type="as-char" svg:width="0.3299in" svg:height="0.0764in" draw:z-index="580"><draw:image xlink:href="Pictures/100000010000003F0000000FFFE3B81C.png" xlink:type="simple" xlink:show="embed" xlink:actuate="onLoad" draw:mime-type="image/png"/></draw:frame></text:p>
          </table:table-cell>
          <table:table-cell table:style-name="Table19.B1" office:value-type="string">
            <text:p text:style-name="P1305"/>
            <text:p text:style-name="P1341"><draw:frame draw:style-name="fr9" draw:name="Image46" text:anchor-type="as-char" svg:width="0.15in" svg:height="0.0764in" draw:z-index="1161"><draw:image xlink:href="Pictures/100000010000000E00000007802BDEA4.png" xlink:type="simple" xlink:show="embed" xlink:actuate="onLoad" draw:mime-type="image/png"/></draw:frame><draw:frame draw:style-name="fr9" draw:name="Image47" text:anchor-type="as-char" svg:width="0.4429in" svg:height="0.0764in" draw:z-index="1162"><draw:image xlink:href="Pictures/100000010000002A00000007E7B7442B.png" xlink:type="simple" xlink:show="embed" xlink:actuate="onLoad" draw:mime-type="image/png"/></draw:frame></text:p>
          </table:table-cell>
          <table:table-cell table:style-name="Table19.B1" office:value-type="string">
            <text:p text:style-name="P1305"/>
            <text:p text:style-name="P1353"><draw:frame draw:style-name="fr3" draw:name="Image 736" text:anchor-type="as-char" svg:width="0.5047in" svg:height="0.0764in" draw:z-index="581"><draw:image xlink:href="Pictures/10000001000000600000000FE99E1F05.png" xlink:type="simple" xlink:show="embed" xlink:actuate="onLoad" draw:mime-type="image/png"/></draw:frame></text:p>
          </table:table-cell>
          <table:table-cell table:style-name="Table19.E1" office:value-type="string">
            <text:p text:style-name="P1305"/>
            <text:p text:style-name="P1343"><draw:frame draw:style-name="fr3" draw:name="Image 737" text:anchor-type="as-char" svg:width="0.3937in" svg:height="0.0764in" draw:z-index="582"><draw:image xlink:href="Pictures/100000010000004C0000000F7F53DF66.png" xlink:type="simple" xlink:show="embed" xlink:actuate="onLoad" draw:mime-type="image/png"/></draw:frame></text:p>
          </table:table-cell>
        </table:table-row>
        <table:table-row table:style-name="Table19.2">
          <table:table-cell table:style-name="Table19.A1" office:value-type="string">
            <text:p text:style-name="P1314"/>
            <text:p text:style-name="P1366"><draw:frame draw:style-name="fr3" draw:name="Image 738" text:anchor-type="as-char" svg:width="0.4756in" svg:height="0.0756in" draw:z-index="583"><draw:image xlink:href="Pictures/100000010000005B0000000E5AEF536D.png" xlink:type="simple" xlink:show="embed" xlink:actuate="onLoad" draw:mime-type="image/png"/></draw:frame></text:p>
          </table:table-cell>
          <table:table-cell table:style-name="Table19.B1" office:value-type="string">
            <text:p text:style-name="P1314"/>
            <text:p text:style-name="P1346"><draw:frame draw:style-name="fr3" draw:name="Image 739" text:anchor-type="as-char" svg:width="0.3272in" svg:height="0.0756in" draw:z-index="584"><draw:image xlink:href="Pictures/100000010000003F0000000E820AD36B.png" xlink:type="simple" xlink:show="embed" xlink:actuate="onLoad" draw:mime-type="image/png"/></draw:frame></text:p>
          </table:table-cell>
          <table:table-cell table:style-name="Table19.B1" office:value-type="string">
            <text:p text:style-name="P1314"/>
            <text:p text:style-name="P1341"><draw:frame draw:style-name="fr3" draw:name="Image 740" text:anchor-type="as-char" svg:width="0.5937in" svg:height="0.0756in" draw:z-index="585"><draw:image xlink:href="Pictures/10000001000000730000000E17188062.png" xlink:type="simple" xlink:show="embed" xlink:actuate="onLoad" draw:mime-type="image/png"/></draw:frame></text:p>
          </table:table-cell>
          <table:table-cell table:style-name="Table19.B1" office:value-type="string">
            <text:p text:style-name="P1314"/>
            <text:p text:style-name="P1347"><draw:frame draw:style-name="fr3" draw:name="Image 741" text:anchor-type="as-char" svg:width="0.5008in" svg:height="0.0756in" draw:z-index="586"><draw:image xlink:href="Pictures/10000001000000600000000E62FF30DE.png" xlink:type="simple" xlink:show="embed" xlink:actuate="onLoad" draw:mime-type="image/png"/></draw:frame></text:p>
          </table:table-cell>
          <table:table-cell table:style-name="Table19.E1" office:value-type="string">
            <text:p text:style-name="P1314"/>
            <text:p text:style-name="P1348"><draw:frame draw:style-name="fr3" draw:name="Image 742" text:anchor-type="as-char" svg:width="0.3902in" svg:height="0.0756in" draw:z-index="587"><draw:image xlink:href="Pictures/100000010000004C0000000EB8B972FA.png" xlink:type="simple" xlink:show="embed" xlink:actuate="onLoad" draw:mime-type="image/png"/></draw:frame></text:p>
          </table:table-cell>
        </table:table-row>
        <table:table-row table:style-name="Table19.2">
          <table:table-cell table:style-name="Table19.A1" office:value-type="string">
            <text:p text:style-name="P1314"/>
            <text:p text:style-name="P1370"><draw:frame draw:style-name="fr3" draw:name="Image 743" text:anchor-type="as-char" svg:width="0.4327in" svg:height="0.0756in" draw:z-index="588"><draw:image xlink:href="Pictures/10000001000000540000000E177C6F0B.png" xlink:type="simple" xlink:show="embed" xlink:actuate="onLoad" draw:mime-type="image/png"/></draw:frame></text:p>
          </table:table-cell>
          <table:table-cell table:style-name="Table19.B1" office:value-type="string">
            <text:p text:style-name="P1314"/>
            <text:p text:style-name="P1346"><draw:frame draw:style-name="fr3" draw:name="Image 744" text:anchor-type="as-char" svg:width="0.3272in" svg:height="0.0756in" draw:z-index="589"><draw:image xlink:href="Pictures/100000010000003F0000000EBF756581.png" xlink:type="simple" xlink:show="embed" xlink:actuate="onLoad" draw:mime-type="image/png"/></draw:frame></text:p>
          </table:table-cell>
          <table:table-cell table:style-name="Table19.B1" office:value-type="string">
            <text:p text:style-name="P1314"/>
            <text:p text:style-name="P1341"><draw:frame draw:style-name="fr3" draw:name="Image 745" text:anchor-type="as-char" svg:width="0.5937in" svg:height="0.0756in" draw:z-index="590"><draw:image xlink:href="Pictures/10000001000000730000000E3C161E90.png" xlink:type="simple" xlink:show="embed" xlink:actuate="onLoad" draw:mime-type="image/png"/></draw:frame></text:p>
          </table:table-cell>
          <table:table-cell table:style-name="Table19.B1" office:value-type="string">
            <text:p text:style-name="P1314"/>
            <text:p text:style-name="P1347"><draw:frame draw:style-name="fr3" draw:name="Image 746" text:anchor-type="as-char" svg:width="0.5008in" svg:height="0.0756in" draw:z-index="591"><draw:image xlink:href="Pictures/10000001000000600000000E75CD5B74.png" xlink:type="simple" xlink:show="embed" xlink:actuate="onLoad" draw:mime-type="image/png"/></draw:frame></text:p>
          </table:table-cell>
          <table:table-cell table:style-name="Table19.E1" office:value-type="string">
            <text:p text:style-name="P1314"/>
            <text:p text:style-name="P1348"><draw:frame draw:style-name="fr3" draw:name="Image 747" text:anchor-type="as-char" svg:width="0.3902in" svg:height="0.0756in" draw:z-index="592"><draw:image xlink:href="Pictures/100000010000004C0000000EA3E41352.png" xlink:type="simple" xlink:show="embed" xlink:actuate="onLoad" draw:mime-type="image/png"/></draw:frame></text:p>
          </table:table-cell>
        </table:table-row>
        <table:table-row table:style-name="Table19.2">
          <table:table-cell table:style-name="Table19.A1" office:value-type="string">
            <text:p text:style-name="P1314"/>
            <text:p text:style-name="P1371"><draw:frame draw:style-name="fr3" draw:name="Image 748" text:anchor-type="as-char" svg:width="0.4693in" svg:height="0.0764in" draw:z-index="593"><draw:image xlink:href="Pictures/10000001000000590000000FF926B664.png" xlink:type="simple" xlink:show="embed" xlink:actuate="onLoad" draw:mime-type="image/png"/></draw:frame></text:p>
          </table:table-cell>
          <table:table-cell table:style-name="Table19.B1" office:value-type="string">
            <text:p text:style-name="P1314"/>
            <text:p text:style-name="P1340"><draw:frame draw:style-name="fr3" draw:name="Image 749" text:anchor-type="as-char" svg:width="0.3299in" svg:height="0.0764in" draw:z-index="594"><draw:image xlink:href="Pictures/100000010000003F0000000FF76AA2FA.png" xlink:type="simple" xlink:show="embed" xlink:actuate="onLoad" draw:mime-type="image/png"/></draw:frame></text:p>
          </table:table-cell>
          <table:table-cell table:style-name="Table19.B1" office:value-type="string">
            <text:p text:style-name="P1314"/>
            <text:p text:style-name="P1350"><draw:frame draw:style-name="fr3" draw:name="Image 750" text:anchor-type="as-char" svg:width="0.6in" svg:height="0.0764in" draw:z-index="595"><draw:image xlink:href="Pictures/10000001000000720000000F4BBF273A.png" xlink:type="simple" xlink:show="embed" xlink:actuate="onLoad" draw:mime-type="image/png"/></draw:frame></text:p>
          </table:table-cell>
          <table:table-cell table:style-name="Table19.B1" office:value-type="string">
            <text:p text:style-name="P1314"/>
            <text:p text:style-name="P1372"><draw:frame draw:style-name="fr3" draw:name="Image 751" text:anchor-type="as-char" svg:width="0.4992in" svg:height="0.0764in" draw:z-index="596"><draw:image xlink:href="Pictures/100000010000005F0000000F6B8742FC.png" xlink:type="simple" xlink:show="embed" xlink:actuate="onLoad" draw:mime-type="image/png"/></draw:frame></text:p>
          </table:table-cell>
          <table:table-cell table:style-name="Table19.E1" office:value-type="string">
            <text:p text:style-name="P1314"/>
            <text:p text:style-name="P1343"><draw:frame draw:style-name="fr3" draw:name="Image 752" text:anchor-type="as-char" svg:width="0.3965in" svg:height="0.0764in" draw:z-index="597"><draw:image xlink:href="Pictures/100000010000004C0000000F09D8E8CF.png" xlink:type="simple" xlink:show="embed" xlink:actuate="onLoad" draw:mime-type="image/png"/></draw:frame></text:p>
          </table:table-cell>
        </table:table-row>
      </table:table>
      <text:p text:style-name="P1373"/>
      <text:p text:style-name="P1338"/>
      <table:table table:name="Table20" table:style-name="Table20">
        <table:table-column table:style-name="Table20.A"/>
        <table:table-column table:style-name="Table20.B"/>
        <table:table-column table:style-name="Table20.C" table:number-columns-repeated="2"/>
        <table:table-column table:style-name="Table20.E"/>
        <table:table-row table:style-name="Table20.1">
          <table:table-cell table:style-name="Table20.A1" office:value-type="string">
            <text:p text:style-name="P1305"/>
            <text:p text:style-name="P1320"><draw:frame draw:style-name="fr3" draw:name="Image 753" text:anchor-type="as-char" svg:width="0.4984in" svg:height="0.0764in" draw:z-index="598"><draw:image xlink:href="Pictures/100000010000005F0000000FDCF34AB2.png" xlink:type="simple" xlink:show="embed" xlink:actuate="onLoad" draw:mime-type="image/png"/></draw:frame></text:p>
          </table:table-cell>
          <table:table-cell table:style-name="Table20.B1" office:value-type="string">
            <text:p text:style-name="P1305"/>
            <text:p text:style-name="P1340"><draw:frame draw:style-name="fr3" draw:name="Image 754" text:anchor-type="as-char" svg:width="0.3299in" svg:height="0.0764in" draw:z-index="599"><draw:image xlink:href="Pictures/100000010000003F0000000FD980388E.png" xlink:type="simple" xlink:show="embed" xlink:actuate="onLoad" draw:mime-type="image/png"/></draw:frame></text:p>
          </table:table-cell>
          <table:table-cell table:style-name="Table20.B1" office:value-type="string">
            <text:p text:style-name="P1305"/>
            <text:p text:style-name="P1341"><draw:frame draw:style-name="fr9" draw:name="Image48" text:anchor-type="as-char" svg:width="0.15in" svg:height="0.0764in" draw:z-index="1163"><draw:image xlink:href="Pictures/100000010000000E00000007FB0BE91C.png" xlink:type="simple" xlink:show="embed" xlink:actuate="onLoad" draw:mime-type="image/png"/></draw:frame><draw:frame draw:style-name="fr9" draw:name="Image49" text:anchor-type="as-char" svg:width="0.439in" svg:height="0.0764in" draw:z-index="1164"><draw:image xlink:href="Pictures/100000010000002A0000000755388907.png" xlink:type="simple" xlink:show="embed" xlink:actuate="onLoad" draw:mime-type="image/png"/></draw:frame></text:p>
          </table:table-cell>
          <table:table-cell table:style-name="Table20.B1" office:value-type="string">
            <text:p text:style-name="P1305"/>
            <text:p text:style-name="P1342"><draw:frame draw:style-name="fr3" draw:name="Image 759" text:anchor-type="as-char" svg:width="0.5071in" svg:height="0.0764in" draw:z-index="600"><draw:image xlink:href="Pictures/10000001000000600000000F2E7EA926.png" xlink:type="simple" xlink:show="embed" xlink:actuate="onLoad" draw:mime-type="image/png"/></draw:frame></text:p>
          </table:table-cell>
          <table:table-cell table:style-name="Table20.E1" office:value-type="string">
            <text:p text:style-name="P1305"/>
            <text:p text:style-name="P1343"><draw:frame draw:style-name="fr3" draw:name="Image 760" text:anchor-type="as-char" svg:width="0.3937in" svg:height="0.0764in" draw:z-index="601"><draw:image xlink:href="Pictures/100000010000004C0000000FB09535A3.png" xlink:type="simple" xlink:show="embed" xlink:actuate="onLoad" draw:mime-type="image/png"/></draw:frame></text:p>
          </table:table-cell>
        </table:table-row>
        <table:table-row table:style-name="Table20.2">
          <table:table-cell table:style-name="Table20.A1" office:value-type="string">
            <text:p text:style-name="P1314"/>
            <text:p text:style-name="P1374"><draw:frame draw:style-name="fr3" draw:name="Image 761" text:anchor-type="as-char" svg:width="0.4429in" svg:height="0.0917in" draw:z-index="602"><draw:image xlink:href="Pictures/1000000100000056000000126BC3EE88.png" xlink:type="simple" xlink:show="embed" xlink:actuate="onLoad" draw:mime-type="image/png"/></draw:frame></text:p>
          </table:table-cell>
          <table:table-cell table:style-name="Table20.B1" office:value-type="string">
            <text:p text:style-name="P1314"/>
            <text:p text:style-name="P1340"><draw:frame draw:style-name="fr3" draw:name="Image 762" text:anchor-type="as-char" svg:width="0.3299in" svg:height="0.0764in" draw:z-index="603"><draw:image xlink:href="Pictures/100000010000003F0000000F3BBCFAC5.png" xlink:type="simple" xlink:show="embed" xlink:actuate="onLoad" draw:mime-type="image/png"/></draw:frame></text:p>
          </table:table-cell>
          <table:table-cell table:style-name="Table20.B1" office:value-type="string">
            <text:p text:style-name="P1314"/>
            <text:p text:style-name="P1344"><draw:frame draw:style-name="fr3" draw:name="Image 763" text:anchor-type="as-char" svg:width="0.5972in" svg:height="0.0764in" draw:z-index="604"><draw:image xlink:href="Pictures/10000001000000720000000F96E505D1.png" xlink:type="simple" xlink:show="embed" xlink:actuate="onLoad" draw:mime-type="image/png"/></draw:frame></text:p>
          </table:table-cell>
          <table:table-cell table:style-name="Table20.B1" office:value-type="string">
            <text:p text:style-name="P1314"/>
            <text:p text:style-name="P1353"><draw:frame draw:style-name="fr3" draw:name="Image 764" text:anchor-type="as-char" svg:width="0.5047in" svg:height="0.0764in" draw:z-index="605"><draw:image xlink:href="Pictures/10000001000000600000000F6483B2BA.png" xlink:type="simple" xlink:show="embed" xlink:actuate="onLoad" draw:mime-type="image/png"/></draw:frame></text:p>
          </table:table-cell>
          <table:table-cell table:style-name="Table20.E1" office:value-type="string">
            <text:p text:style-name="P1314"/>
            <text:p text:style-name="P1343"><draw:frame draw:style-name="fr3" draw:name="Image 765" text:anchor-type="as-char" svg:width="0.3965in" svg:height="0.0764in" draw:z-index="606"><draw:image xlink:href="Pictures/100000010000004C0000000FBE5CACD1.png" xlink:type="simple" xlink:show="embed" xlink:actuate="onLoad" draw:mime-type="image/png"/></draw:frame></text:p>
          </table:table-cell>
        </table:table-row>
        <table:table-row table:style-name="Table20.1">
          <table:table-cell table:style-name="Table20.A1" office:value-type="string">
            <text:p text:style-name="P1305"/>
            <text:p text:style-name="P1375"><draw:frame draw:style-name="fr3" draw:name="Image 766" text:anchor-type="as-char" svg:width="0.4701in" svg:height="0.0756in" draw:z-index="607"><draw:image xlink:href="Pictures/100000010000005B0000000E8E589ECF.png" xlink:type="simple" xlink:show="embed" xlink:actuate="onLoad" draw:mime-type="image/png"/></draw:frame></text:p>
          </table:table-cell>
          <table:table-cell table:style-name="Table20.B1" office:value-type="string">
            <text:p text:style-name="P1305"/>
            <text:p text:style-name="P1346"><draw:frame draw:style-name="fr3" draw:name="Image 767" text:anchor-type="as-char" svg:width="0.3272in" svg:height="0.0756in" draw:z-index="608"><draw:image xlink:href="Pictures/100000010000003F0000000E5ABA5820.png" xlink:type="simple" xlink:show="embed" xlink:actuate="onLoad" draw:mime-type="image/png"/></draw:frame></text:p>
          </table:table-cell>
          <table:table-cell table:style-name="Table20.B1" office:value-type="string">
            <text:p text:style-name="P1305"/>
            <text:p text:style-name="P1341"><draw:frame draw:style-name="fr3" draw:name="Image 768" text:anchor-type="as-char" svg:width="0.5929in" svg:height="0.0756in" draw:z-index="609"><draw:image xlink:href="Pictures/10000001000000720000000E6071B58B.png" xlink:type="simple" xlink:show="embed" xlink:actuate="onLoad" draw:mime-type="image/png"/></draw:frame></text:p>
          </table:table-cell>
          <table:table-cell table:style-name="Table20.B1" office:value-type="string">
            <text:p text:style-name="P1305"/>
            <text:p text:style-name="P1358"><draw:frame draw:style-name="fr3" draw:name="Image 769" text:anchor-type="as-char" svg:width="0.502in" svg:height="0.0756in" draw:z-index="610"><draw:image xlink:href="Pictures/10000001000000600000000E55138CF6.png" xlink:type="simple" xlink:show="embed" xlink:actuate="onLoad" draw:mime-type="image/png"/></draw:frame></text:p>
          </table:table-cell>
          <table:table-cell table:style-name="Table20.E1" office:value-type="string">
            <text:p text:style-name="P1305"/>
            <text:p text:style-name="P1348"><draw:frame draw:style-name="fr3" draw:name="Image 770" text:anchor-type="as-char" svg:width="0.3902in" svg:height="0.0756in" draw:z-index="611"><draw:image xlink:href="Pictures/100000010000004C0000000E3D932A57.png" xlink:type="simple" xlink:show="embed" xlink:actuate="onLoad" draw:mime-type="image/png"/></draw:frame></text:p>
          </table:table-cell>
        </table:table-row>
        <table:table-row table:style-name="Table20.2">
          <table:table-cell table:style-name="Table20.A1" office:value-type="string">
            <text:p text:style-name="P1349"/>
            <text:p text:style-name="P1376"><draw:frame draw:style-name="fr3" draw:name="Image 771" text:anchor-type="as-char" svg:width="0.4602in" svg:height="0.0764in" draw:z-index="612"><draw:image xlink:href="Pictures/10000001000000580000000FA9CDE917.png" xlink:type="simple" xlink:show="embed" xlink:actuate="onLoad" draw:mime-type="image/png"/></draw:frame></text:p>
          </table:table-cell>
          <table:table-cell table:style-name="Table20.B1" office:value-type="string">
            <text:p text:style-name="P1349"/>
            <text:p text:style-name="P1340"><draw:frame draw:style-name="fr3" draw:name="Image 772" text:anchor-type="as-char" svg:width="0.3299in" svg:height="0.0764in" draw:z-index="613"><draw:image xlink:href="Pictures/100000010000003F0000000FB7338A64.png" xlink:type="simple" xlink:show="embed" xlink:actuate="onLoad" draw:mime-type="image/png"/></draw:frame></text:p>
          </table:table-cell>
          <table:table-cell table:style-name="Table20.B1" office:value-type="string">
            <text:p text:style-name="P1349"/>
            <text:p text:style-name="P1344"><draw:frame draw:style-name="fr3" draw:name="Image 773" text:anchor-type="as-char" svg:width="0.6in" svg:height="0.0764in" draw:z-index="614"><draw:image xlink:href="Pictures/10000001000000730000000F5E92A725.png" xlink:type="simple" xlink:show="embed" xlink:actuate="onLoad" draw:mime-type="image/png"/></draw:frame></text:p>
          </table:table-cell>
          <table:table-cell table:style-name="Table20.B1" office:value-type="string">
            <text:p text:style-name="P1349"/>
            <text:p text:style-name="P1342"><draw:frame draw:style-name="fr3" draw:name="Image 774" text:anchor-type="as-char" svg:width="0.5071in" svg:height="0.0764in" draw:z-index="615"><draw:image xlink:href="Pictures/10000001000000600000000FFDFCEEC0.png" xlink:type="simple" xlink:show="embed" xlink:actuate="onLoad" draw:mime-type="image/png"/></draw:frame></text:p>
          </table:table-cell>
          <table:table-cell table:style-name="Table20.E1" office:value-type="string">
            <text:p text:style-name="P1349"/>
            <text:p text:style-name="P1343"><draw:frame draw:style-name="fr3" draw:name="Image 775" text:anchor-type="as-char" svg:width="0.398in" svg:height="0.0764in" draw:z-index="616"><draw:image xlink:href="Pictures/100000010000004C0000000F1126E257.png" xlink:type="simple" xlink:show="embed" xlink:actuate="onLoad" draw:mime-type="image/png"/></draw:frame></text:p>
          </table:table-cell>
        </table:table-row>
        <table:table-row table:style-name="Table20.2">
          <table:table-cell table:style-name="Table20.A1" office:value-type="string">
            <text:p text:style-name="P1314"/>
            <text:p text:style-name="P1377"><draw:frame draw:style-name="fr3" draw:name="Image 776" text:anchor-type="as-char" svg:width="0.4362in" svg:height="0.0756in" draw:z-index="617"><draw:image xlink:href="Pictures/10000001000000540000000E8DDCD362.png" xlink:type="simple" xlink:show="embed" xlink:actuate="onLoad" draw:mime-type="image/png"/></draw:frame></text:p>
          </table:table-cell>
          <table:table-cell table:style-name="Table20.B1" office:value-type="string">
            <text:p text:style-name="P1314"/>
            <text:p text:style-name="P1346"><draw:frame draw:style-name="fr3" draw:name="Image 777" text:anchor-type="as-char" svg:width="0.3272in" svg:height="0.0756in" draw:z-index="618"><draw:image xlink:href="Pictures/100000010000003F0000000E71899B57.png" xlink:type="simple" xlink:show="embed" xlink:actuate="onLoad" draw:mime-type="image/png"/></draw:frame></text:p>
          </table:table-cell>
          <table:table-cell table:style-name="Table20.B1" office:value-type="string">
            <text:p text:style-name="P1314"/>
            <text:p text:style-name="P1341"><draw:frame draw:style-name="fr3" draw:name="Image 778" text:anchor-type="as-char" svg:width="0.5937in" svg:height="0.0756in" draw:z-index="619"><draw:image xlink:href="Pictures/10000001000000730000000EB7AA2E08.png" xlink:type="simple" xlink:show="embed" xlink:actuate="onLoad" draw:mime-type="image/png"/></draw:frame></text:p>
          </table:table-cell>
          <table:table-cell table:style-name="Table20.B1" office:value-type="string">
            <text:p text:style-name="P1314"/>
            <text:p text:style-name="P1347"><draw:frame draw:style-name="fr3" draw:name="Image 779" text:anchor-type="as-char" svg:width="0.5008in" svg:height="0.0756in" draw:z-index="620"><draw:image xlink:href="Pictures/10000001000000600000000E3D37E469.png" xlink:type="simple" xlink:show="embed" xlink:actuate="onLoad" draw:mime-type="image/png"/></draw:frame></text:p>
          </table:table-cell>
          <table:table-cell table:style-name="Table20.E1" office:value-type="string">
            <text:p text:style-name="P1314"/>
            <text:p text:style-name="P1348"><draw:frame draw:style-name="fr3" draw:name="Image 780" text:anchor-type="as-char" svg:width="0.3929in" svg:height="0.0756in" draw:z-index="621"><draw:image xlink:href="Pictures/100000010000004C0000000E978FBA62.png" xlink:type="simple" xlink:show="embed" xlink:actuate="onLoad" draw:mime-type="image/png"/></draw:frame></text:p>
          </table:table-cell>
        </table:table-row>
        <table:table-row table:style-name="Table20.2">
          <table:table-cell table:style-name="Table20.A1" office:value-type="string">
            <text:p text:style-name="P1314"/>
            <text:p text:style-name="P1378"><draw:frame draw:style-name="fr3" draw:name="Image 781" text:anchor-type="as-char" svg:width="0.4575in" svg:height="0.0917in" draw:z-index="622"><draw:image xlink:href="Pictures/1000000100000059000000128E66A399.png" xlink:type="simple" xlink:show="embed" xlink:actuate="onLoad" draw:mime-type="image/png"/></draw:frame></text:p>
          </table:table-cell>
          <table:table-cell table:style-name="Table20.B1" office:value-type="string">
            <text:p text:style-name="P1314"/>
            <text:p text:style-name="P1340"><draw:frame draw:style-name="fr3" draw:name="Image 782" text:anchor-type="as-char" svg:width="0.3299in" svg:height="0.0764in" draw:z-index="623"><draw:image xlink:href="Pictures/100000010000003F0000000F14180A7B.png" xlink:type="simple" xlink:show="embed" xlink:actuate="onLoad" draw:mime-type="image/png"/></draw:frame></text:p>
          </table:table-cell>
          <table:table-cell table:style-name="Table20.B1" office:value-type="string">
            <text:p text:style-name="P1314"/>
            <text:p text:style-name="P1344"><draw:frame draw:style-name="fr3" draw:name="Image 783" text:anchor-type="as-char" svg:width="0.6in" svg:height="0.0764in" draw:z-index="624"><draw:image xlink:href="Pictures/10000001000000730000000FC802284A.png" xlink:type="simple" xlink:show="embed" xlink:actuate="onLoad" draw:mime-type="image/png"/></draw:frame></text:p>
          </table:table-cell>
          <table:table-cell table:style-name="Table20.B1" office:value-type="string">
            <text:p text:style-name="P1314"/>
            <text:p text:style-name="P1342"><draw:frame draw:style-name="fr3" draw:name="Image 784" text:anchor-type="as-char" svg:width="0.5071in" svg:height="0.0764in" draw:z-index="625"><draw:image xlink:href="Pictures/10000001000000600000000FACE28294.png" xlink:type="simple" xlink:show="embed" xlink:actuate="onLoad" draw:mime-type="image/png"/></draw:frame></text:p>
          </table:table-cell>
          <table:table-cell table:style-name="Table20.E1" office:value-type="string">
            <text:p text:style-name="P1314"/>
            <text:p text:style-name="P1343"><draw:frame draw:style-name="fr3" draw:name="Image 785" text:anchor-type="as-char" svg:width="0.3937in" svg:height="0.0764in" draw:z-index="626"><draw:image xlink:href="Pictures/100000010000004C0000000F96842491.png" xlink:type="simple" xlink:show="embed" xlink:actuate="onLoad" draw:mime-type="image/png"/></draw:frame></text:p>
          </table:table-cell>
        </table:table-row>
        <table:table-row table:style-name="Table20.1">
          <table:table-cell table:style-name="Table20.A1" office:value-type="string">
            <text:p text:style-name="P1305"/>
            <text:p text:style-name="P1317"><draw:frame draw:style-name="fr3" draw:name="Image 786" text:anchor-type="as-char" svg:width="0.4575in" svg:height="0.0764in" draw:z-index="627"><draw:image xlink:href="Pictures/10000001000000570000000F9603B162.png" xlink:type="simple" xlink:show="embed" xlink:actuate="onLoad" draw:mime-type="image/png"/></draw:frame></text:p>
          </table:table-cell>
          <table:table-cell table:style-name="Table20.B1" office:value-type="string">
            <text:p text:style-name="P1305"/>
            <text:p text:style-name="P1340"><draw:frame draw:style-name="fr3" draw:name="Image 787" text:anchor-type="as-char" svg:width="0.3299in" svg:height="0.0764in" draw:z-index="628"><draw:image xlink:href="Pictures/100000010000003F0000000F533748E0.png" xlink:type="simple" xlink:show="embed" xlink:actuate="onLoad" draw:mime-type="image/png"/></draw:frame></text:p>
          </table:table-cell>
          <table:table-cell table:style-name="Table20.B1" office:value-type="string">
            <text:p text:style-name="P1305"/>
            <text:p text:style-name="P1341"><draw:frame draw:style-name="fr9" draw:name="Image50" text:anchor-type="as-char" svg:width="0.15in" svg:height="0.0764in" draw:z-index="1165"><draw:image xlink:href="Pictures/100000010000000E0000000741E8D3B8.png" xlink:type="simple" xlink:show="embed" xlink:actuate="onLoad" draw:mime-type="image/png"/></draw:frame><draw:frame draw:style-name="fr9" draw:name="Image51" text:anchor-type="as-char" svg:width="0.4429in" svg:height="0.0764in" draw:z-index="1166"><draw:image xlink:href="Pictures/100000010000002A00000007D05A06C6.png" xlink:type="simple" xlink:show="embed" xlink:actuate="onLoad" draw:mime-type="image/png"/></draw:frame></text:p>
          </table:table-cell>
          <table:table-cell table:style-name="Table20.B1" office:value-type="string">
            <text:p text:style-name="P1305"/>
            <text:p text:style-name="P1353"><draw:frame draw:style-name="fr3" draw:name="Image 792" text:anchor-type="as-char" svg:width="0.5047in" svg:height="0.0764in" draw:z-index="629"><draw:image xlink:href="Pictures/10000001000000600000000FB9FA1920.png" xlink:type="simple" xlink:show="embed" xlink:actuate="onLoad" draw:mime-type="image/png"/></draw:frame></text:p>
          </table:table-cell>
          <table:table-cell table:style-name="Table20.E1" office:value-type="string">
            <text:p text:style-name="P1305"/>
            <text:p text:style-name="P1343"><draw:frame draw:style-name="fr3" draw:name="Image 793" text:anchor-type="as-char" svg:width="0.3937in" svg:height="0.0764in" draw:z-index="630"><draw:image xlink:href="Pictures/100000010000004C0000000F1AEC3C9F.png" xlink:type="simple" xlink:show="embed" xlink:actuate="onLoad" draw:mime-type="image/png"/></draw:frame></text:p>
          </table:table-cell>
        </table:table-row>
        <table:table-row table:style-name="Table20.2">
          <table:table-cell table:style-name="Table20.A1" office:value-type="string">
            <text:p text:style-name="P1349"/>
            <text:p text:style-name="P1379"><draw:frame draw:style-name="fr3" draw:name="Image 794" text:anchor-type="as-char" svg:width="0.4744in" svg:height="0.0917in" draw:z-index="631"><draw:image xlink:href="Pictures/100000010000005C000000124BA85B6C.png" xlink:type="simple" xlink:show="embed" xlink:actuate="onLoad" draw:mime-type="image/png"/></draw:frame></text:p>
          </table:table-cell>
          <table:table-cell table:style-name="Table20.B1" office:value-type="string">
            <text:p text:style-name="P1349"/>
            <text:p text:style-name="P1340"><draw:frame draw:style-name="fr3" draw:name="Image 795" text:anchor-type="as-char" svg:width="0.3299in" svg:height="0.0764in" draw:z-index="632"><draw:image xlink:href="Pictures/100000010000003F0000000FFF801133.png" xlink:type="simple" xlink:show="embed" xlink:actuate="onLoad" draw:mime-type="image/png"/></draw:frame></text:p>
          </table:table-cell>
          <table:table-cell table:style-name="Table20.B1" office:value-type="string">
            <text:p text:style-name="P1349"/>
            <text:p text:style-name="P1350"><draw:frame draw:style-name="fr3" draw:name="Image 796" text:anchor-type="as-char" svg:width="0.5984in" svg:height="0.0764in" draw:z-index="633"><draw:image xlink:href="Pictures/10000001000000720000000F12E7E359.png" xlink:type="simple" xlink:show="embed" xlink:actuate="onLoad" draw:mime-type="image/png"/></draw:frame></text:p>
          </table:table-cell>
          <table:table-cell table:style-name="Table20.B1" office:value-type="string">
            <text:p text:style-name="P1349"/>
            <text:p text:style-name="P1372"><draw:frame draw:style-name="fr3" draw:name="Image 797" text:anchor-type="as-char" svg:width="0.4992in" svg:height="0.0764in" draw:z-index="634"><draw:image xlink:href="Pictures/100000010000005F0000000F2D7AB286.png" xlink:type="simple" xlink:show="embed" xlink:actuate="onLoad" draw:mime-type="image/png"/></draw:frame></text:p>
          </table:table-cell>
          <table:table-cell table:style-name="Table20.E1" office:value-type="string">
            <text:p text:style-name="P1349"/>
            <text:p text:style-name="P1343"><draw:frame draw:style-name="fr3" draw:name="Image 798" text:anchor-type="as-char" svg:width="0.3965in" svg:height="0.0764in" draw:z-index="635"><draw:image xlink:href="Pictures/100000010000004C0000000F657A83F4.png" xlink:type="simple" xlink:show="embed" xlink:actuate="onLoad" draw:mime-type="image/png"/></draw:frame></text:p>
          </table:table-cell>
        </table:table-row>
        <table:table-row table:style-name="Table20.2">
          <table:table-cell table:style-name="Table20.A1" office:value-type="string">
            <text:p text:style-name="P1314"/>
            <text:p text:style-name="P1345"><draw:frame draw:style-name="fr3" draw:name="Image 799" text:anchor-type="as-char" svg:width="0.4453in" svg:height="0.0756in" draw:z-index="636"><draw:image xlink:href="Pictures/10000001000000560000000E599C5FE2.png" xlink:type="simple" xlink:show="embed" xlink:actuate="onLoad" draw:mime-type="image/png"/></draw:frame></text:p>
          </table:table-cell>
          <table:table-cell table:style-name="Table20.B1" office:value-type="string">
            <text:p text:style-name="P1314"/>
            <text:p text:style-name="P1346"><draw:frame draw:style-name="fr3" draw:name="Image 800" text:anchor-type="as-char" svg:width="0.3272in" svg:height="0.0756in" draw:z-index="637"><draw:image xlink:href="Pictures/100000010000003F0000000E57CA880B.png" xlink:type="simple" xlink:show="embed" xlink:actuate="onLoad" draw:mime-type="image/png"/></draw:frame></text:p>
          </table:table-cell>
          <table:table-cell table:style-name="Table20.B1" office:value-type="string">
            <text:p text:style-name="P1314"/>
            <text:p text:style-name="P1341"><draw:frame draw:style-name="fr3" draw:name="Image 801" text:anchor-type="as-char" svg:width="0.5917in" svg:height="0.0756in" draw:z-index="638"><draw:image xlink:href="Pictures/10000001000000720000000EC655A426.png" xlink:type="simple" xlink:show="embed" xlink:actuate="onLoad" draw:mime-type="image/png"/></draw:frame></text:p>
          </table:table-cell>
          <table:table-cell table:style-name="Table20.B1" office:value-type="string">
            <text:p text:style-name="P1314"/>
            <text:p text:style-name="P1347"><draw:frame draw:style-name="fr3" draw:name="Image 802" text:anchor-type="as-char" svg:width="0.5008in" svg:height="0.0756in" draw:z-index="639"><draw:image xlink:href="Pictures/10000001000000600000000EFB9429BA.png" xlink:type="simple" xlink:show="embed" xlink:actuate="onLoad" draw:mime-type="image/png"/></draw:frame></text:p>
          </table:table-cell>
          <table:table-cell table:style-name="Table20.E1" office:value-type="string">
            <text:p text:style-name="P1314"/>
            <text:p text:style-name="P1348"><draw:frame draw:style-name="fr3" draw:name="Image 803" text:anchor-type="as-char" svg:width="0.3902in" svg:height="0.0756in" draw:z-index="640"><draw:image xlink:href="Pictures/100000010000004C0000000E831FED79.png" xlink:type="simple" xlink:show="embed" xlink:actuate="onLoad" draw:mime-type="image/png"/></draw:frame></text:p>
          </table:table-cell>
        </table:table-row>
        <table:table-row table:style-name="Table20.2">
          <table:table-cell table:style-name="Table20.A1" office:value-type="string">
            <text:p text:style-name="P1314"/>
            <text:p text:style-name="P1364"><draw:frame draw:style-name="fr3" draw:name="Image 804" text:anchor-type="as-char" svg:width="0.4366in" svg:height="0.0764in" draw:z-index="641"><draw:image xlink:href="Pictures/10000001000000540000000F6409D765.png" xlink:type="simple" xlink:show="embed" xlink:actuate="onLoad" draw:mime-type="image/png"/></draw:frame></text:p>
          </table:table-cell>
          <table:table-cell table:style-name="Table20.B1" office:value-type="string">
            <text:p text:style-name="P1314"/>
            <text:p text:style-name="P1340"><draw:frame draw:style-name="fr3" draw:name="Image 805" text:anchor-type="as-char" svg:width="0.3299in" svg:height="0.0764in" draw:z-index="642"><draw:image xlink:href="Pictures/100000010000003F0000000F0DBCD867.png" xlink:type="simple" xlink:show="embed" xlink:actuate="onLoad" draw:mime-type="image/png"/></draw:frame></text:p>
          </table:table-cell>
          <table:table-cell table:style-name="Table20.B1" office:value-type="string">
            <text:p text:style-name="P1314"/>
            <text:p text:style-name="P1344"><draw:frame draw:style-name="fr3" draw:name="Image 806" text:anchor-type="as-char" svg:width="0.6in" svg:height="0.0764in" draw:z-index="643"><draw:image xlink:href="Pictures/10000001000000730000000F7AE2BE07.png" xlink:type="simple" xlink:show="embed" xlink:actuate="onLoad" draw:mime-type="image/png"/></draw:frame></text:p>
          </table:table-cell>
          <table:table-cell table:style-name="Table20.B1" office:value-type="string">
            <text:p text:style-name="P1314"/>
            <text:p text:style-name="P1342"><draw:frame draw:style-name="fr3" draw:name="Image 807" text:anchor-type="as-char" svg:width="0.5071in" svg:height="0.0764in" draw:z-index="644"><draw:image xlink:href="Pictures/10000001000000600000000F599DA3EF.png" xlink:type="simple" xlink:show="embed" xlink:actuate="onLoad" draw:mime-type="image/png"/></draw:frame></text:p>
          </table:table-cell>
          <table:table-cell table:style-name="Table20.E1" office:value-type="string">
            <text:p text:style-name="P1314"/>
            <text:p text:style-name="P1343"><draw:frame draw:style-name="fr3" draw:name="Image 808" text:anchor-type="as-char" svg:width="0.3937in" svg:height="0.0764in" draw:z-index="645"><draw:image xlink:href="Pictures/100000010000004C0000000F05C51C6F.png" xlink:type="simple" xlink:show="embed" xlink:actuate="onLoad" draw:mime-type="image/png"/></draw:frame></text:p>
          </table:table-cell>
        </table:table-row>
        <table:table-row table:style-name="Table20.1">
          <table:table-cell table:style-name="Table20.A1" office:value-type="string">
            <text:p text:style-name="P1305"/>
            <text:p text:style-name="P1336"><draw:frame draw:style-name="fr3" draw:name="Image 809" text:anchor-type="as-char" svg:width="0.4189in" svg:height="0.0764in" draw:z-index="646"><draw:image xlink:href="Pictures/10000001000000500000000FF7FE375D.png" xlink:type="simple" xlink:show="embed" xlink:actuate="onLoad" draw:mime-type="image/png"/></draw:frame></text:p>
          </table:table-cell>
          <table:table-cell table:style-name="Table20.B1" office:value-type="string">
            <text:p text:style-name="P1305"/>
            <text:p text:style-name="P1340"><draw:frame draw:style-name="fr3" draw:name="Image 810" text:anchor-type="as-char" svg:width="0.3299in" svg:height="0.0764in" draw:z-index="647"><draw:image xlink:href="Pictures/100000010000003F0000000F125087F6.png" xlink:type="simple" xlink:show="embed" xlink:actuate="onLoad" draw:mime-type="image/png"/></draw:frame></text:p>
          </table:table-cell>
          <table:table-cell table:style-name="Table20.B1" office:value-type="string">
            <text:p text:style-name="P1305"/>
            <text:p text:style-name="P1341"><draw:frame draw:style-name="fr9" draw:name="Image52" text:anchor-type="as-char" svg:width="0.15in" svg:height="0.0764in" draw:z-index="1167"><draw:image xlink:href="Pictures/100000010000000E0000000741E8D3B8.png" xlink:type="simple" xlink:show="embed" xlink:actuate="onLoad" draw:mime-type="image/png"/></draw:frame><draw:frame draw:style-name="fr9" draw:name="Image53" text:anchor-type="as-char" svg:width="0.4402in" svg:height="0.0764in" draw:z-index="1168"><draw:image xlink:href="Pictures/100000010000002A00000007C76E6980.png" xlink:type="simple" xlink:show="embed" xlink:actuate="onLoad" draw:mime-type="image/png"/></draw:frame></text:p>
          </table:table-cell>
          <table:table-cell table:style-name="Table20.B1" office:value-type="string">
            <text:p text:style-name="P1305"/>
            <text:p text:style-name="P1342"><draw:frame draw:style-name="fr3" draw:name="Image 815" text:anchor-type="as-char" svg:width="0.5071in" svg:height="0.0764in" draw:z-index="648"><draw:image xlink:href="Pictures/10000001000000600000000FC273B799.png" xlink:type="simple" xlink:show="embed" xlink:actuate="onLoad" draw:mime-type="image/png"/></draw:frame></text:p>
          </table:table-cell>
          <table:table-cell table:style-name="Table20.E1" office:value-type="string">
            <text:p text:style-name="P1305"/>
            <text:p text:style-name="P1343"><draw:frame draw:style-name="fr3" draw:name="Image 816" text:anchor-type="as-char" svg:width="0.3937in" svg:height="0.0764in" draw:z-index="649"><draw:image xlink:href="Pictures/100000010000004C0000000FAC0AFC6C.png" xlink:type="simple" xlink:show="embed" xlink:actuate="onLoad" draw:mime-type="image/png"/></draw:frame></text:p>
          </table:table-cell>
        </table:table-row>
        <table:table-row table:style-name="Table20.2">
          <table:table-cell table:style-name="Table20.A1" office:value-type="string">
            <text:p text:style-name="P1314"/>
            <text:p text:style-name="P1380"><draw:frame draw:style-name="fr3" draw:name="Image 817" text:anchor-type="as-char" svg:width="0.422in" svg:height="0.0756in" draw:z-index="650"><draw:image xlink:href="Pictures/10000001000000510000000E3760044B.png" xlink:type="simple" xlink:show="embed" xlink:actuate="onLoad" draw:mime-type="image/png"/></draw:frame></text:p>
          </table:table-cell>
          <table:table-cell table:style-name="Table20.B1" office:value-type="string">
            <text:p text:style-name="P1314"/>
            <text:p text:style-name="P1346"><draw:frame draw:style-name="fr3" draw:name="Image 818" text:anchor-type="as-char" svg:width="0.3272in" svg:height="0.0756in" draw:z-index="651"><draw:image xlink:href="Pictures/100000010000003F0000000E1D3AABC7.png" xlink:type="simple" xlink:show="embed" xlink:actuate="onLoad" draw:mime-type="image/png"/></draw:frame></text:p>
          </table:table-cell>
          <table:table-cell table:style-name="Table20.B1" office:value-type="string">
            <text:p text:style-name="P1314"/>
            <text:p text:style-name="P1341"><draw:frame draw:style-name="fr3" draw:name="Image 819" text:anchor-type="as-char" svg:width="0.5929in" svg:height="0.0756in" draw:z-index="652"><draw:image xlink:href="Pictures/10000001000000720000000E3AD2F6D2.png" xlink:type="simple" xlink:show="embed" xlink:actuate="onLoad" draw:mime-type="image/png"/></draw:frame></text:p>
          </table:table-cell>
          <table:table-cell table:style-name="Table20.B1" office:value-type="string">
            <text:p text:style-name="P1314"/>
            <text:p text:style-name="P1347"><draw:frame draw:style-name="fr3" draw:name="Image 820" text:anchor-type="as-char" svg:width="0.5008in" svg:height="0.0756in" draw:z-index="653"><draw:image xlink:href="Pictures/10000001000000600000000E7BE90C37.png" xlink:type="simple" xlink:show="embed" xlink:actuate="onLoad" draw:mime-type="image/png"/></draw:frame></text:p>
          </table:table-cell>
          <table:table-cell table:style-name="Table20.E1" office:value-type="string">
            <text:p text:style-name="P1314"/>
            <text:p text:style-name="P1348"><draw:frame draw:style-name="fr3" draw:name="Image 821" text:anchor-type="as-char" svg:width="0.3902in" svg:height="0.0756in" draw:z-index="654"><draw:image xlink:href="Pictures/100000010000004C0000000E306DC378.png" xlink:type="simple" xlink:show="embed" xlink:actuate="onLoad" draw:mime-type="image/png"/></draw:frame></text:p>
          </table:table-cell>
        </table:table-row>
        <table:table-row table:style-name="Table20.2">
          <table:table-cell table:style-name="Table20.A1" office:value-type="string">
            <text:p text:style-name="P1314"/>
            <text:p text:style-name="P1381"><draw:frame draw:style-name="fr3" draw:name="Image 822" text:anchor-type="as-char" svg:width="0.4839in" svg:height="0.0756in" draw:z-index="655"><draw:image xlink:href="Pictures/100000010000005D0000000EEBFB8CBF.png" xlink:type="simple" xlink:show="embed" xlink:actuate="onLoad" draw:mime-type="image/png"/></draw:frame></text:p>
          </table:table-cell>
          <table:table-cell table:style-name="Table20.B1" office:value-type="string">
            <text:p text:style-name="P1314"/>
            <text:p text:style-name="P1346"><draw:frame draw:style-name="fr3" draw:name="Image 823" text:anchor-type="as-char" svg:width="0.3272in" svg:height="0.0756in" draw:z-index="656"><draw:image xlink:href="Pictures/100000010000003F0000000E1C65EDBF.png" xlink:type="simple" xlink:show="embed" xlink:actuate="onLoad" draw:mime-type="image/png"/></draw:frame></text:p>
          </table:table-cell>
          <table:table-cell table:style-name="Table20.B1" office:value-type="string">
            <text:p text:style-name="P1314"/>
            <text:p text:style-name="P1341"><draw:frame draw:style-name="fr3" draw:name="Image 824" text:anchor-type="as-char" svg:width="0.5937in" svg:height="0.0756in" draw:z-index="657"><draw:image xlink:href="Pictures/10000001000000730000000E173A869D.png" xlink:type="simple" xlink:show="embed" xlink:actuate="onLoad" draw:mime-type="image/png"/></draw:frame></text:p>
          </table:table-cell>
          <table:table-cell table:style-name="Table20.B1" office:value-type="string">
            <text:p text:style-name="P1314"/>
            <text:p text:style-name="P1358"><draw:frame draw:style-name="fr3" draw:name="Image 825" text:anchor-type="as-char" svg:width="0.502in" svg:height="0.0756in" draw:z-index="658"><draw:image xlink:href="Pictures/10000001000000600000000ED0449C1C.png" xlink:type="simple" xlink:show="embed" xlink:actuate="onLoad" draw:mime-type="image/png"/></draw:frame></text:p>
          </table:table-cell>
          <table:table-cell table:style-name="Table20.E1" office:value-type="string">
            <text:p text:style-name="P1314"/>
            <text:p text:style-name="P1348"><draw:frame draw:style-name="fr3" draw:name="Image 826" text:anchor-type="as-char" svg:width="0.3902in" svg:height="0.0756in" draw:z-index="659"><draw:image xlink:href="Pictures/100000010000004C0000000EF62AFF40.png" xlink:type="simple" xlink:show="embed" xlink:actuate="onLoad" draw:mime-type="image/png"/></draw:frame></text:p>
          </table:table-cell>
        </table:table-row>
        <table:table-row table:style-name="Table20.2">
          <table:table-cell table:style-name="Table20.A1" office:value-type="string">
            <text:p text:style-name="P1314"/>
            <text:p text:style-name="P1376"><draw:frame draw:style-name="fr3" draw:name="Image 827" text:anchor-type="as-char" svg:width="0.4654in" svg:height="0.0764in" draw:z-index="660"><draw:image xlink:href="Pictures/10000001000000590000000F432F1698.png" xlink:type="simple" xlink:show="embed" xlink:actuate="onLoad" draw:mime-type="image/png"/></draw:frame></text:p>
          </table:table-cell>
          <table:table-cell table:style-name="Table20.B1" office:value-type="string">
            <text:p text:style-name="P1314"/>
            <text:p text:style-name="P1340"><draw:frame draw:style-name="fr3" draw:name="Image 828" text:anchor-type="as-char" svg:width="0.3299in" svg:height="0.0764in" draw:z-index="661"><draw:image xlink:href="Pictures/100000010000003F0000000F2105204B.png" xlink:type="simple" xlink:show="embed" xlink:actuate="onLoad" draw:mime-type="image/png"/></draw:frame></text:p>
          </table:table-cell>
          <table:table-cell table:style-name="Table20.B1" office:value-type="string">
            <text:p text:style-name="P1314"/>
            <text:p text:style-name="P1344"><draw:frame draw:style-name="fr3" draw:name="Image 829" text:anchor-type="as-char" svg:width="0.6016in" svg:height="0.0764in" draw:z-index="662"><draw:image xlink:href="Pictures/10000001000000730000000F65CF61EE.png" xlink:type="simple" xlink:show="embed" xlink:actuate="onLoad" draw:mime-type="image/png"/></draw:frame></text:p>
          </table:table-cell>
          <table:table-cell table:style-name="Table20.B1" office:value-type="string">
            <text:p text:style-name="P1314"/>
            <text:p text:style-name="P1353"><draw:frame draw:style-name="fr3" draw:name="Image 830" text:anchor-type="as-char" svg:width="0.5047in" svg:height="0.0764in" draw:z-index="663"><draw:image xlink:href="Pictures/10000001000000600000000FC4F455C6.png" xlink:type="simple" xlink:show="embed" xlink:actuate="onLoad" draw:mime-type="image/png"/></draw:frame></text:p>
          </table:table-cell>
          <table:table-cell table:style-name="Table20.E1" office:value-type="string">
            <text:p text:style-name="P1314"/>
            <text:p text:style-name="P1343"><draw:frame draw:style-name="fr3" draw:name="Image 831" text:anchor-type="as-char" svg:width="0.3937in" svg:height="0.0764in" draw:z-index="664"><draw:image xlink:href="Pictures/100000010000004C0000000F9ED13AFA.png" xlink:type="simple" xlink:show="embed" xlink:actuate="onLoad" draw:mime-type="image/png"/></draw:frame></text:p>
          </table:table-cell>
        </table:table-row>
        <table:table-row table:style-name="Table20.1">
          <table:table-cell table:style-name="Table20.A1" office:value-type="string">
            <text:p text:style-name="P1305"/>
            <text:p text:style-name="P1382"><draw:frame draw:style-name="fr3" draw:name="Image 832" text:anchor-type="as-char" svg:width="0.4681in" svg:height="0.0917in" draw:z-index="665"><draw:image xlink:href="Pictures/100000010000005B00000012A7329675.png" xlink:type="simple" xlink:show="embed" xlink:actuate="onLoad" draw:mime-type="image/png"/></draw:frame></text:p>
          </table:table-cell>
          <table:table-cell table:style-name="Table20.B1" office:value-type="string">
            <text:p text:style-name="P1305"/>
            <text:p text:style-name="P1340"><draw:frame draw:style-name="fr3" draw:name="Image 833" text:anchor-type="as-char" svg:width="0.3299in" svg:height="0.0764in" draw:z-index="666"><draw:image xlink:href="Pictures/100000010000003F0000000F29F0AF47.png" xlink:type="simple" xlink:show="embed" xlink:actuate="onLoad" draw:mime-type="image/png"/></draw:frame></text:p>
          </table:table-cell>
          <table:table-cell table:style-name="Table20.B1" office:value-type="string">
            <text:p text:style-name="P1305"/>
            <text:p text:style-name="P1350"><draw:frame draw:style-name="fr3" draw:name="Image 834" text:anchor-type="as-char" svg:width="0.6016in" svg:height="0.0764in" draw:z-index="667"><draw:image xlink:href="Pictures/10000001000000730000000F9668B77C.png" xlink:type="simple" xlink:show="embed" xlink:actuate="onLoad" draw:mime-type="image/png"/></draw:frame></text:p>
          </table:table-cell>
          <table:table-cell table:style-name="Table20.B1" office:value-type="string">
            <text:p text:style-name="P1305"/>
            <text:p text:style-name="P1353"><draw:frame draw:style-name="fr3" draw:name="Image 835" text:anchor-type="as-char" svg:width="0.5047in" svg:height="0.0764in" draw:z-index="668"><draw:image xlink:href="Pictures/10000001000000600000000F8FC720E4.png" xlink:type="simple" xlink:show="embed" xlink:actuate="onLoad" draw:mime-type="image/png"/></draw:frame></text:p>
          </table:table-cell>
          <table:table-cell table:style-name="Table20.E1" office:value-type="string">
            <text:p text:style-name="P1305"/>
            <text:p text:style-name="P1343"><draw:frame draw:style-name="fr3" draw:name="Image 836" text:anchor-type="as-char" svg:width="0.3965in" svg:height="0.0764in" draw:z-index="669"><draw:image xlink:href="Pictures/100000010000004C0000000F4758DD8F.png" xlink:type="simple" xlink:show="embed" xlink:actuate="onLoad" draw:mime-type="image/png"/></draw:frame></text:p>
          </table:table-cell>
        </table:table-row>
        <table:table-row table:style-name="Table20.2">
          <table:table-cell table:style-name="Table20.A1" office:value-type="string">
            <text:p text:style-name="P1314"/>
            <text:p text:style-name="P1380"><draw:frame draw:style-name="fr3" draw:name="Image 837" text:anchor-type="as-char" svg:width="0.4201in" svg:height="0.0756in" draw:z-index="670"><draw:image xlink:href="Pictures/10000001000000510000000E11416D1E.png" xlink:type="simple" xlink:show="embed" xlink:actuate="onLoad" draw:mime-type="image/png"/></draw:frame></text:p>
          </table:table-cell>
          <table:table-cell table:style-name="Table20.B1" office:value-type="string">
            <text:p text:style-name="P1314"/>
            <text:p text:style-name="P1346"><draw:frame draw:style-name="fr3" draw:name="Image 838" text:anchor-type="as-char" svg:width="0.3272in" svg:height="0.0756in" draw:z-index="671"><draw:image xlink:href="Pictures/100000010000003F0000000E8CB6A6E2.png" xlink:type="simple" xlink:show="embed" xlink:actuate="onLoad" draw:mime-type="image/png"/></draw:frame></text:p>
          </table:table-cell>
          <table:table-cell table:style-name="Table20.B1" office:value-type="string">
            <text:p text:style-name="P1314"/>
            <text:p text:style-name="P1341"><draw:frame draw:style-name="fr3" draw:name="Image 839" text:anchor-type="as-char" svg:width="0.5957in" svg:height="0.0756in" draw:z-index="672"><draw:image xlink:href="Pictures/10000001000000730000000EC1872D5E.png" xlink:type="simple" xlink:show="embed" xlink:actuate="onLoad" draw:mime-type="image/png"/></draw:frame></text:p>
          </table:table-cell>
          <table:table-cell table:style-name="Table20.B1" office:value-type="string">
            <text:p text:style-name="P1314"/>
            <text:p text:style-name="P1347"><draw:frame draw:style-name="fr3" draw:name="Image 840" text:anchor-type="as-char" svg:width="0.5008in" svg:height="0.0756in" draw:z-index="673"><draw:image xlink:href="Pictures/10000001000000600000000E980C4D80.png" xlink:type="simple" xlink:show="embed" xlink:actuate="onLoad" draw:mime-type="image/png"/></draw:frame></text:p>
          </table:table-cell>
          <table:table-cell table:style-name="Table20.E1" office:value-type="string">
            <text:p text:style-name="P1314"/>
            <text:p text:style-name="P1348"><draw:frame draw:style-name="fr3" draw:name="Image 841" text:anchor-type="as-char" svg:width="0.3902in" svg:height="0.0756in" draw:z-index="674"><draw:image xlink:href="Pictures/100000010000004C0000000E79541CD4.png" xlink:type="simple" xlink:show="embed" xlink:actuate="onLoad" draw:mime-type="image/png"/></draw:frame></text:p>
          </table:table-cell>
        </table:table-row>
        <table:table-row table:style-name="Table20.2">
          <table:table-cell table:style-name="Table20.A1" office:value-type="string">
            <text:p text:style-name="P1314"/>
            <text:p text:style-name="P1383"><draw:frame draw:style-name="fr3" draw:name="Image 842" text:anchor-type="as-char" svg:width="0.4252in" svg:height="0.0756in" draw:z-index="675"><draw:image xlink:href="Pictures/10000001000000510000000EE613A75C.png" xlink:type="simple" xlink:show="embed" xlink:actuate="onLoad" draw:mime-type="image/png"/></draw:frame></text:p>
          </table:table-cell>
          <table:table-cell table:style-name="Table20.B1" office:value-type="string">
            <text:p text:style-name="P1314"/>
            <text:p text:style-name="P1346"><draw:frame draw:style-name="fr3" draw:name="Image 843" text:anchor-type="as-char" svg:width="0.3272in" svg:height="0.0756in" draw:z-index="676"><draw:image xlink:href="Pictures/100000010000003F0000000EAE39A62F.png" xlink:type="simple" xlink:show="embed" xlink:actuate="onLoad" draw:mime-type="image/png"/></draw:frame></text:p>
          </table:table-cell>
          <table:table-cell table:style-name="Table20.B1" office:value-type="string">
            <text:p text:style-name="P1314"/>
            <text:p text:style-name="P1341"><draw:frame draw:style-name="fr3" draw:name="Image 844" text:anchor-type="as-char" svg:width="0.5957in" svg:height="0.0756in" draw:z-index="677"><draw:image xlink:href="Pictures/10000001000000730000000E89A05DE3.png" xlink:type="simple" xlink:show="embed" xlink:actuate="onLoad" draw:mime-type="image/png"/></draw:frame></text:p>
          </table:table-cell>
          <table:table-cell table:style-name="Table20.B1" office:value-type="string">
            <text:p text:style-name="P1314"/>
            <text:p text:style-name="P1358"><draw:frame draw:style-name="fr3" draw:name="Image 845" text:anchor-type="as-char" svg:width="0.502in" svg:height="0.0756in" draw:z-index="678"><draw:image xlink:href="Pictures/10000001000000600000000E54EBB3AF.png" xlink:type="simple" xlink:show="embed" xlink:actuate="onLoad" draw:mime-type="image/png"/></draw:frame></text:p>
          </table:table-cell>
          <table:table-cell table:style-name="Table20.E1" office:value-type="string">
            <text:p text:style-name="P1314"/>
            <text:p text:style-name="P1348"><draw:frame draw:style-name="fr3" draw:name="Image 846" text:anchor-type="as-char" svg:width="0.3902in" svg:height="0.0756in" draw:z-index="679"><draw:image xlink:href="Pictures/100000010000004C0000000E4BEF9F3A.png" xlink:type="simple" xlink:show="embed" xlink:actuate="onLoad" draw:mime-type="image/png"/></draw:frame></text:p>
          </table:table-cell>
        </table:table-row>
      </table:table>
      <text:p text:style-name="P1384"><draw:frame draw:style-name="fr7" draw:name="Image 850" text:anchor-type="char" svg:x="3.0453in" svg:y="0.7091in" svg:width="2.1752in" svg:height="0.25in" draw:z-index="54"><draw:image xlink:href="Pictures/10000001000001A20000003066CE2938.png" xlink:type="simple" xlink:show="embed" xlink:actuate="onLoad" draw:mime-type="image/png"/></draw:frame><draw:frame draw:style-name="fr4" draw:name="Image170" text:anchor-type="char" svg:x="2.9783in" svg:y="0.289in" svg:width="2.3091in" svg:height="0.1028in" draw:z-index="0"><draw:image xlink:href="Pictures/10000001000000DD000000097D222465.png" xlink:type="simple" xlink:show="embed" xlink:actuate="onLoad" draw:mime-type="image/png"/></draw:frame></text:p>
      <text:p text:style-name="P1385"/>
      <text:p text:style-name="P1386"/>
      <text:p text:style-name="P1387"/>
      <text:p text:style-name="P1388"/>
      <text:p text:style-name="P1389"><text:span text:style-name="T1723">EDITAL</text:span><text:span text:style-name="T1768"> </text:span><text:span text:style-name="T1723">DE</text:span><text:span text:style-name="T1751"> </text:span><text:span text:style-name="T1723">NOTIFICAÇÃO</text:span><text:span text:style-name="T1769"> </text:span><text:span text:style-name="T1723">DE</text:span><text:span text:style-name="T1770"> </text:span><text:span text:style-name="T1723">PENALIDADE</text:span><text:span text:style-name="T1771"> </text:span><text:span text:style-name="T1723">POR</text:span><text:span text:style-name="T1772"> </text:span><text:span text:style-name="T1723">INFRAÇÃO</text:span><text:span text:style-name="T1770"> </text:span><text:span text:style-name="T1723">DE</text:span><text:span text:style-name="T1754"> </text:span><text:span text:style-name="T1723">TRÂNSITO</text:span><text:span text:style-name="T1770"> </text:span><text:span text:style-name="T1723">Nº</text:span><text:span text:style-name="T1769"> </text:span><text:span text:style-name="T1729">001521/2026</text:span></text:p>
      <text:p text:style-name="P1390"/>
      <text:p text:style-name="P1391"><text:span text:style-name="T1700">A PREFEITURA MUNICIPAL DE CACHOEIRO DE ITAPEMIRIM - ES, com fulcro no artigo 281 e 282 do Código de</text:span><text:span text:style-name="T1757"> </text:span><text:span text:style-name="T1700">Trânsito Brasileiro, bem como, na Resolução 918/2022 do Conselho Nacional de Trânsito – CONTRAN, após, esgotadas as</text:span><text:span text:style-name="T1757"> </text:span><text:span text:style-name="T1700">tentativas de ciência por meio de notificação via remessa postal, vem notificar da imposição de penalidade os proprietários e</text:span><text:span text:style-name="T1757"> </text:span><text:span text:style-name="T1700">detentores dos veículos abaixo relacionados, pelo cometimento de Infrações de Trânsito, concedendo-lhes o prazo de 30</text:span><text:span text:style-name="T1757"> </text:span><text:span text:style-name="T1700">(trinta) dias para interporem Recurso à </text:span><text:span text:style-name="T1773">JARI</text:span><text:span text:style-name="T1700">, contados a partir desta publicação.</text:span></text:p>
      <text:p text:style-name="P1275"/>
      <text:p text:style-name="P1392"><text:span text:style-name="T1700">O recurso deverá ser instruído com: requerimento preenchido e assinado, cópia desta Notificação de Penalidade, cópia da</text:span><text:span text:style-name="T1757"> </text:span><text:span text:style-name="T1700">CNH do Condutor, Cópia do CRLV do Veículo, cópia da Carteira de Identidade do proprietário/detentor e condutor,</text:span><text:span text:style-name="T1757"> </text:span><text:span text:style-name="T1700">procuração ou autorização quando o requerente não for o proprietário, contrato social da empresa (apenas para pessoa</text:span><text:span text:style-name="T1757"> </text:span><text:span text:style-name="T1700">jurídica), procuração do sócio-proprietário da empresa quando o requerente não é o proprietário (apenas para pessoa</text:span><text:span text:style-name="T1774"> </text:span><text:span text:style-name="T1703">jurídica).</text:span></text:p>
      <text:p text:style-name="P1277"/>
      <text:p text:style-name="P1393"><text:span text:style-name="T1700">O recurso poderá ser entregue diretamente a PREFEITURA MUNICIPAL DE CACHOEIRO DE ITAPEMIRIM - ES, ou</text:span><text:span text:style-name="T1757"> </text:span><text:span text:style-name="T1700">enviada através de correspondência com aviso de recebimento, para o seguinte endereço: Rua Valdir</text:span><text:span text:style-name="T1775"> </text:span><text:span text:style-name="T1700">Almeida Rainha, nº 02-18, Bairro Nova Brasília - Cachoeiro de Itapemirim/ES, CEP: 29.302-481, Tel.: (28) 3199-2014.</text:span></text:p>
      <text:p text:style-name="P1280"><draw:frame draw:style-name="fr4" draw:name="Image171" text:anchor-type="char" svg:x="1.6043in" svg:y="0.3335in" svg:width="5.139in" svg:height="0.0161in" draw:z-index="1"><draw:image xlink:href="Pictures/10000001000001ED000000016A73EE17.png" xlink:type="simple" xlink:show="embed" xlink:actuate="onLoad" draw:mime-type="image/png"/></draw:frame></text:p>
      <text:p text:style-name="P1394"><text:span text:style-name="T1700">DADOS</text:span><text:span text:style-name="T1759"> </text:span><text:span text:style-name="T1700">DA</text:span><text:span text:style-name="T1776"> </text:span><text:span text:style-name="T1703">INFRAÇÃO</text:span></text:p>
      <text:p text:style-name="P1395"/>
      <table:table table:name="Table21" table:style-name="Table21">
        <table:table-column table:style-name="Table21.A" table:number-columns-repeated="2"/>
        <table:table-column table:style-name="Table21.C"/>
        <table:table-column table:style-name="Table21.D"/>
        <table:table-column table:style-name="Table21.E"/>
        <table:table-column table:style-name="Table21.F"/>
        <table:table-row table:style-name="Table21.1">
          <table:table-cell table:style-name="Table21.A1" office:value-type="string">
            <text:p text:style-name="P1396"><text:span text:style-name="T1763">PLACA</text:span><text:span text:style-name="T1763"/></text:p>
          </table:table-cell>
          <table:table-cell table:style-name="Table21.B1" office:value-type="string">
            <text:p text:style-name="P1397"><text:span text:style-name="T1764">ÓRGÃO</text:span><text:span text:style-name="T1764"/></text:p>
          </table:table-cell>
          <table:table-cell table:style-name="Table21.B1" office:value-type="string">
            <text:p text:style-name="P1398"><text:span text:style-name="T1765">Nº</text:span><text:span text:style-name="T1777"> </text:span><text:span text:style-name="T1764">AUTO</text:span></text:p>
          </table:table-cell>
          <table:table-cell table:style-name="Table21.B1" office:value-type="string">
            <text:p text:style-name="P1399"><text:span text:style-name="T1764">DATA</text:span><text:span text:style-name="T1764"/></text:p>
          </table:table-cell>
          <table:table-cell table:style-name="Table21.B1" office:value-type="string">
            <text:p text:style-name="P1400"><text:span text:style-name="T1765">CÓD.</text:span><text:span text:style-name="T1763"> INFRAÇÃO</text:span></text:p>
          </table:table-cell>
          <table:table-cell table:style-name="Table21.F1" office:value-type="string">
            <text:p text:style-name="P1401"><text:span text:style-name="T1763">VALOR</text:span><text:span text:style-name="T1763"/></text:p>
          </table:table-cell>
        </table:table-row>
        <table:table-row table:style-name="Table21.2">
          <table:table-cell table:style-name="Table21.A1" office:value-type="string">
            <text:p text:style-name="P1402"><text:span text:style-name="T1763">TOF6J87</text:span><text:span text:style-name="T1763"/></text:p>
          </table:table-cell>
          <table:table-cell table:style-name="Table21.B1" office:value-type="string">
            <text:p text:style-name="P1403"><text:span text:style-name="T1763">256230</text:span><text:span text:style-name="T1763"/></text:p>
          </table:table-cell>
          <table:table-cell table:style-name="Table21.B1" office:value-type="string">
            <text:p text:style-name="P1404"><text:span text:style-name="T1763">CH00097178</text:span><text:span text:style-name="T1763"/></text:p>
          </table:table-cell>
          <table:table-cell table:style-name="Table21.B1" office:value-type="string">
            <text:p text:style-name="P1405"><text:span text:style-name="T1763">20/05/2026</text:span><text:span text:style-name="T1763"/></text:p>
          </table:table-cell>
          <table:table-cell table:style-name="Table21.B1" office:value-type="string">
            <text:p text:style-name="P1406"><text:span text:style-name="T1763">554-</text:span><text:span text:style-name="T1764">1/02</text:span></text:p>
          </table:table-cell>
          <table:table-cell table:style-name="Table21.F1" office:value-type="string">
            <text:p text:style-name="P1407"><text:span text:style-name="T1763">195,23</text:span><text:span text:style-name="T1763"/></text:p>
          </table:table-cell>
        </table:table-row>
        <table:table-row table:style-name="Table21.1">
          <table:table-cell table:style-name="Table21.A1" office:value-type="string">
            <text:p text:style-name="P1396"><text:span text:style-name="T1763">RQO8D56</text:span><text:span text:style-name="T1763"/></text:p>
          </table:table-cell>
          <table:table-cell table:style-name="Table21.B1" office:value-type="string">
            <text:p text:style-name="P1399"><text:span text:style-name="T1763">256230</text:span><text:span text:style-name="T1763"/></text:p>
          </table:table-cell>
          <table:table-cell table:style-name="Table21.B1" office:value-type="string">
            <text:p text:style-name="P1408"><text:span text:style-name="T1763">NC26018252</text:span><text:span text:style-name="T1763"/></text:p>
          </table:table-cell>
          <table:table-cell table:style-name="Table21.B1" office:value-type="string">
            <text:p text:style-name="P1409"><text:span text:style-name="T1763">28/05/2026</text:span><text:span text:style-name="T1763"/></text:p>
          </table:table-cell>
          <table:table-cell table:style-name="Table21.B1" office:value-type="string">
            <text:p text:style-name="P1410"><text:span text:style-name="T1763">500-</text:span><text:span text:style-name="T1764">2/00</text:span></text:p>
          </table:table-cell>
          <table:table-cell table:style-name="Table21.F1" office:value-type="string">
            <text:p text:style-name="P1411"><text:span text:style-name="T1763">586,94</text:span><text:span text:style-name="T1763"/></text:p>
          </table:table-cell>
        </table:table-row>
        <table:table-row table:style-name="Table21.2">
          <table:table-cell table:style-name="Table21.A1" office:value-type="string">
            <text:p text:style-name="P1412"><text:span text:style-name="T1763">OCG5D45</text:span><text:span text:style-name="T1763"/></text:p>
          </table:table-cell>
          <table:table-cell table:style-name="Table21.B1" office:value-type="string">
            <text:p text:style-name="P1403"><text:span text:style-name="T1763">256230</text:span><text:span text:style-name="T1763"/></text:p>
          </table:table-cell>
          <table:table-cell table:style-name="Table21.B1" office:value-type="string">
            <text:p text:style-name="P1404"><text:span text:style-name="T1763">CH00092728</text:span><text:span text:style-name="T1763"/></text:p>
          </table:table-cell>
          <table:table-cell table:style-name="Table21.B1" office:value-type="string">
            <text:p text:style-name="P1405"><text:span text:style-name="T1763">13/03/2026</text:span><text:span text:style-name="T1763"/></text:p>
          </table:table-cell>
          <table:table-cell table:style-name="Table21.B1" office:value-type="string">
            <text:p text:style-name="P1413"><text:span text:style-name="T1763">736-</text:span><text:span text:style-name="T1764">6/02</text:span></text:p>
          </table:table-cell>
          <table:table-cell table:style-name="Table21.F1" office:value-type="string">
            <text:p text:style-name="P1407"><text:span text:style-name="T1763">130,16</text:span><text:span text:style-name="T1763"/></text:p>
          </table:table-cell>
        </table:table-row>
        <table:table-row table:style-name="Table21.1">
          <table:table-cell table:style-name="Table21.A1" office:value-type="string">
            <text:p text:style-name="P1396"><text:span text:style-name="T1763">MRT2J14</text:span><text:span text:style-name="T1763"/></text:p>
          </table:table-cell>
          <table:table-cell table:style-name="Table21.B1" office:value-type="string">
            <text:p text:style-name="P1399"><text:span text:style-name="T1763">256230</text:span><text:span text:style-name="T1763"/></text:p>
          </table:table-cell>
          <table:table-cell table:style-name="Table21.B1" office:value-type="string">
            <text:p text:style-name="P1408"><text:span text:style-name="T1763">CH00093224</text:span><text:span text:style-name="T1763"/></text:p>
          </table:table-cell>
          <table:table-cell table:style-name="Table21.B1" office:value-type="string">
            <text:p text:style-name="P1409"><text:span text:style-name="T1763">23/03/2026</text:span><text:span text:style-name="T1763"/></text:p>
          </table:table-cell>
          <table:table-cell table:style-name="Table21.B1" office:value-type="string">
            <text:p text:style-name="P1414"><text:span text:style-name="T1763">734-</text:span><text:span text:style-name="T1764">0/00</text:span></text:p>
          </table:table-cell>
          <table:table-cell table:style-name="Table21.F1" office:value-type="string">
            <text:p text:style-name="P1411"><text:span text:style-name="T1763">130,16</text:span><text:span text:style-name="T1763"/></text:p>
          </table:table-cell>
        </table:table-row>
        <table:table-row table:style-name="Table21.2">
          <table:table-cell table:style-name="Table21.A1" office:value-type="string">
            <text:p text:style-name="P1402"><text:span text:style-name="T1763">QRE3B66</text:span><text:span text:style-name="T1763"/></text:p>
          </table:table-cell>
          <table:table-cell table:style-name="Table21.B1" office:value-type="string">
            <text:p text:style-name="P1403"><text:span text:style-name="T1763">256230</text:span><text:span text:style-name="T1763"/></text:p>
          </table:table-cell>
          <table:table-cell table:style-name="Table21.B1" office:value-type="string">
            <text:p text:style-name="P1404"><text:span text:style-name="T1763">CH00097171</text:span><text:span text:style-name="T1763"/></text:p>
          </table:table-cell>
          <table:table-cell table:style-name="Table21.B1" office:value-type="string">
            <text:p text:style-name="P1405"><text:span text:style-name="T1763">19/05/2026</text:span><text:span text:style-name="T1763"/></text:p>
          </table:table-cell>
          <table:table-cell table:style-name="Table21.B1" office:value-type="string">
            <text:p text:style-name="P1413"><text:span text:style-name="T1763">554-</text:span><text:span text:style-name="T1764">1/02</text:span></text:p>
          </table:table-cell>
          <table:table-cell table:style-name="Table21.F1" office:value-type="string">
            <text:p text:style-name="P1407"><text:span text:style-name="T1763">195,23</text:span><text:span text:style-name="T1763"/></text:p>
          </table:table-cell>
        </table:table-row>
        <table:table-row table:style-name="Table21.1">
          <table:table-cell table:style-name="Table21.A1" office:value-type="string">
            <text:p text:style-name="P1415"><text:span text:style-name="T1763">SGH2H96</text:span><text:span text:style-name="T1763"/></text:p>
          </table:table-cell>
          <table:table-cell table:style-name="Table21.B1" office:value-type="string">
            <text:p text:style-name="P1399"><text:span text:style-name="T1763">256230</text:span><text:span text:style-name="T1763"/></text:p>
          </table:table-cell>
          <table:table-cell table:style-name="Table21.B1" office:value-type="string">
            <text:p text:style-name="P1408"><text:span text:style-name="T1763">CH00095062</text:span><text:span text:style-name="T1763"/></text:p>
          </table:table-cell>
          <table:table-cell table:style-name="Table21.B1" office:value-type="string">
            <text:p text:style-name="P1409"><text:span text:style-name="T1763">16/04/2026</text:span><text:span text:style-name="T1763"/></text:p>
          </table:table-cell>
          <table:table-cell table:style-name="Table21.B1" office:value-type="string">
            <text:p text:style-name="P1410"><text:span text:style-name="T1763">763-</text:span><text:span text:style-name="T1764">3/01</text:span></text:p>
          </table:table-cell>
          <table:table-cell table:style-name="Table21.F1" office:value-type="string">
            <text:p text:style-name="P1411"><text:span text:style-name="T1763">293,47</text:span><text:span text:style-name="T1763"/></text:p>
          </table:table-cell>
        </table:table-row>
        <table:table-row table:style-name="Table21.2">
          <table:table-cell table:style-name="Table21.A1" office:value-type="string">
            <text:p text:style-name="P1402"><text:span text:style-name="T1763">MPW5862</text:span><text:span text:style-name="T1763"/></text:p>
          </table:table-cell>
          <table:table-cell table:style-name="Table21.B1" office:value-type="string">
            <text:p text:style-name="P1403"><text:span text:style-name="T1763">256230</text:span><text:span text:style-name="T1763"/></text:p>
          </table:table-cell>
          <table:table-cell table:style-name="Table21.B1" office:value-type="string">
            <text:p text:style-name="P1404"><text:span text:style-name="T1763">CH00095351</text:span><text:span text:style-name="T1763"/></text:p>
          </table:table-cell>
          <table:table-cell table:style-name="Table21.B1" office:value-type="string">
            <text:p text:style-name="P1405"><text:span text:style-name="T1763">23/04/2026</text:span><text:span text:style-name="T1763"/></text:p>
          </table:table-cell>
          <table:table-cell table:style-name="Table21.B1" office:value-type="string">
            <text:p text:style-name="P1413"><text:span text:style-name="T1763">581-</text:span><text:span text:style-name="T1764">9/06</text:span></text:p>
          </table:table-cell>
          <table:table-cell table:style-name="Table21.F1" office:value-type="string">
            <text:p text:style-name="P1407"><text:span text:style-name="T1763">880,41</text:span><text:span text:style-name="T1763"/></text:p>
          </table:table-cell>
        </table:table-row>
        <table:table-row table:style-name="Table21.1">
          <table:table-cell table:style-name="Table21.A1" office:value-type="string">
            <text:p text:style-name="P1396"><text:span text:style-name="T1763">TOP4A75</text:span><text:span text:style-name="T1763"/></text:p>
          </table:table-cell>
          <table:table-cell table:style-name="Table21.B1" office:value-type="string">
            <text:p text:style-name="P1399"><text:span text:style-name="T1763">256230</text:span><text:span text:style-name="T1763"/></text:p>
          </table:table-cell>
          <table:table-cell table:style-name="Table21.B1" office:value-type="string">
            <text:p text:style-name="P1408"><text:span text:style-name="T1763">CH00093090</text:span><text:span text:style-name="T1763"/></text:p>
          </table:table-cell>
          <table:table-cell table:style-name="Table21.B1" office:value-type="string">
            <text:p text:style-name="P1409"><text:span text:style-name="T1763">18/05/2026</text:span><text:span text:style-name="T1763"/></text:p>
          </table:table-cell>
          <table:table-cell table:style-name="Table21.B1" office:value-type="string">
            <text:p text:style-name="P1410"><text:span text:style-name="T1763">771-</text:span><text:span text:style-name="T1764">4/02</text:span></text:p>
          </table:table-cell>
          <table:table-cell table:style-name="Table21.F1" office:value-type="string">
            <text:p text:style-name="P1411"><text:span text:style-name="T1763">130,16</text:span><text:span text:style-name="T1763"/></text:p>
          </table:table-cell>
        </table:table-row>
        <table:table-row table:style-name="Table21.10">
          <table:table-cell table:style-name="Table21.A1" office:value-type="string">
            <text:p text:style-name="P1416"><text:span text:style-name="T1763">KNH1E64</text:span><text:span text:style-name="T1763"/></text:p>
          </table:table-cell>
          <table:table-cell table:style-name="Table21.B1" office:value-type="string">
            <text:p text:style-name="P1417"><text:span text:style-name="T1763">256230</text:span><text:span text:style-name="T1763"/></text:p>
          </table:table-cell>
          <table:table-cell table:style-name="Table21.B1" office:value-type="string">
            <text:p text:style-name="P1418"><text:span text:style-name="T1763">NC26018435</text:span><text:span text:style-name="T1763"/></text:p>
          </table:table-cell>
          <table:table-cell table:style-name="Table21.B1" office:value-type="string">
            <text:p text:style-name="P1419"><text:span text:style-name="T1763">28/05/2026</text:span><text:span text:style-name="T1763"/></text:p>
          </table:table-cell>
          <table:table-cell table:style-name="Table21.B1" office:value-type="string">
            <text:p text:style-name="P1420"><text:span text:style-name="T1763">500-</text:span><text:span text:style-name="T1764">2/00</text:span></text:p>
          </table:table-cell>
          <table:table-cell table:style-name="Table21.F1" office:value-type="string">
            <text:p text:style-name="P1421"><text:span text:style-name="T1763">586,94</text:span><text:span text:style-name="T1763"/></text:p>
          </table:table-cell>
        </table:table-row>
      </table:table>
      <text:p text:style-name="P1422"/>
      <text:p text:style-name="P1338"/>
      <table:table table:name="Table22" table:style-name="Table22">
        <table:table-column table:style-name="Table22.A"/>
        <table:table-column table:style-name="Table22.B"/>
        <table:table-column table:style-name="Table22.C"/>
        <table:table-column table:style-name="Table22.D"/>
        <table:table-column table:style-name="Table22.E"/>
        <table:table-column table:style-name="Table22.F"/>
        <table:table-row table:style-name="Table22.1">
          <table:table-cell table:style-name="Table22.A1" office:value-type="string">
            <text:p text:style-name="P1304"/>
          </table:table-cell>
          <table:table-cell table:style-name="Table22.B1" office:value-type="string">
            <text:p text:style-name="P1304"/>
          </table:table-cell>
          <table:table-cell table:style-name="Table22.B1" office:value-type="string">
            <text:p text:style-name="P1304"/>
          </table:table-cell>
          <table:table-cell table:style-name="Table22.B1" office:value-type="string">
            <text:p text:style-name="P1304"/>
          </table:table-cell>
          <table:table-cell table:style-name="Table22.B1" office:value-type="string">
            <text:p text:style-name="P1304"/>
          </table:table-cell>
          <table:table-cell table:style-name="Table22.F1" office:value-type="string">
            <text:p text:style-name="P1304"/>
          </table:table-cell>
        </table:table-row>
        <table:table-row table:style-name="Table22.2">
          <table:table-cell table:style-name="Table22.A1" office:value-type="string">
            <text:p text:style-name="P1423"/>
            <text:p text:style-name="P1424"><draw:frame draw:style-name="fr3" draw:name="Image 852" text:anchor-type="as-char" svg:width="0.4134in" svg:height="0.0756in" draw:z-index="683"><draw:image xlink:href="Pictures/10000001000000500000000EE80EDFDA.png" xlink:type="simple" xlink:show="embed" xlink:actuate="onLoad" draw:mime-type="image/png"/></draw:frame></text:p>
          </table:table-cell>
          <table:table-cell table:style-name="Table22.B1" office:value-type="string">
            <text:p text:style-name="P1423"/>
            <text:p text:style-name="P1425"><draw:frame draw:style-name="fr3" draw:name="Image 853" text:anchor-type="as-char" svg:width="0.3272in" svg:height="0.0756in" draw:z-index="684"><draw:image xlink:href="Pictures/10000001000000400000000E2467B883.png" xlink:type="simple" xlink:show="embed" xlink:actuate="onLoad" draw:mime-type="image/png"/></draw:frame></text:p>
          </table:table-cell>
          <table:table-cell table:style-name="Table22.B1" office:value-type="string">
            <text:p text:style-name="P1423"/>
            <text:p text:style-name="P1426"><draw:frame draw:style-name="fr3" draw:name="Image 854" text:anchor-type="as-char" svg:width="0.5957in" svg:height="0.0756in" draw:z-index="685"><draw:image xlink:href="Pictures/10000001000000730000000E76311090.png" xlink:type="simple" xlink:show="embed" xlink:actuate="onLoad" draw:mime-type="image/png"/></draw:frame></text:p>
          </table:table-cell>
          <table:table-cell table:style-name="Table22.B1" office:value-type="string">
            <text:p text:style-name="P1423"/>
            <text:p text:style-name="P1427"><draw:frame draw:style-name="fr3" draw:name="Image 855" text:anchor-type="as-char" svg:width="0.5008in" svg:height="0.0756in" draw:z-index="686"><draw:image xlink:href="Pictures/10000001000000610000000E24014EE8.png" xlink:type="simple" xlink:show="embed" xlink:actuate="onLoad" draw:mime-type="image/png"/></draw:frame></text:p>
          </table:table-cell>
          <table:table-cell table:style-name="Table22.B1" office:value-type="string">
            <text:p text:style-name="P1423"/>
            <text:p text:style-name="P1428"><draw:frame draw:style-name="fr3" draw:name="Image 856" text:anchor-type="as-char" svg:width="0.3945in" svg:height="0.0756in" draw:z-index="687"><draw:image xlink:href="Pictures/100000010000004C0000000EA7AE73D5.png" xlink:type="simple" xlink:show="embed" xlink:actuate="onLoad" draw:mime-type="image/png"/></draw:frame></text:p>
          </table:table-cell>
          <table:table-cell table:style-name="Table22.F1" office:value-type="string">
            <text:p text:style-name="P1423"/>
            <text:p text:style-name="P1429"><draw:frame draw:style-name="fr3" draw:name="Image 857" text:anchor-type="as-char" svg:width="0.3016in" svg:height="0.0937in" draw:z-index="688"><draw:image xlink:href="Pictures/100000010000003A00000011085CECC0.png" xlink:type="simple" xlink:show="embed" xlink:actuate="onLoad" draw:mime-type="image/png"/></draw:frame></text:p>
          </table:table-cell>
        </table:table-row>
        <table:table-row table:style-name="Table22.1">
          <table:table-cell table:style-name="Table22.A1" office:value-type="string">
            <text:p text:style-name="P1430"/>
            <text:p text:style-name="P1431"><draw:frame draw:style-name="fr3" draw:name="Image 858" text:anchor-type="as-char" svg:width="0.4646in" svg:height="0.0937in" draw:z-index="689"><draw:image xlink:href="Pictures/100000010000005900000012FE8A27E3.png" xlink:type="simple" xlink:show="embed" xlink:actuate="onLoad" draw:mime-type="image/png"/></draw:frame></text:p>
          </table:table-cell>
          <table:table-cell table:style-name="Table22.B1" office:value-type="string">
            <text:p text:style-name="P1430"/>
            <text:p text:style-name="P1432"><draw:frame draw:style-name="fr3" draw:name="Image 859" text:anchor-type="as-char" svg:width="0.3299in" svg:height="0.0764in" draw:z-index="690"><draw:image xlink:href="Pictures/10000001000000400000000F15618FAA.png" xlink:type="simple" xlink:show="embed" xlink:actuate="onLoad" draw:mime-type="image/png"/></draw:frame></text:p>
          </table:table-cell>
          <table:table-cell table:style-name="Table22.B1" office:value-type="string">
            <text:p text:style-name="P1430"/>
            <text:p text:style-name="P1433"><draw:frame draw:style-name="fr3" draw:name="Image 860" text:anchor-type="as-char" svg:width="0.5957in" svg:height="0.0764in" draw:z-index="691"><draw:image xlink:href="Pictures/10000001000000720000000F983ACF9A.png" xlink:type="simple" xlink:show="embed" xlink:actuate="onLoad" draw:mime-type="image/png"/></draw:frame></text:p>
          </table:table-cell>
          <table:table-cell table:style-name="Table22.B1" office:value-type="string">
            <text:p text:style-name="P1430"/>
            <text:p text:style-name="P1434"><draw:frame draw:style-name="fr3" draw:name="Image 861" text:anchor-type="as-char" svg:width="0.4992in" svg:height="0.0764in" draw:z-index="692"><draw:image xlink:href="Pictures/10000001000000600000000F99625084.png" xlink:type="simple" xlink:show="embed" xlink:actuate="onLoad" draw:mime-type="image/png"/></draw:frame></text:p>
          </table:table-cell>
          <table:table-cell table:style-name="Table22.B1" office:value-type="string">
            <text:p text:style-name="P1430"/>
            <text:p text:style-name="P1435"><draw:frame draw:style-name="fr3" draw:name="Image 862" text:anchor-type="as-char" svg:width="0.3937in" svg:height="0.0764in" draw:z-index="693"><draw:image xlink:href="Pictures/100000010000004B0000000F7366BFA7.png" xlink:type="simple" xlink:show="embed" xlink:actuate="onLoad" draw:mime-type="image/png"/></draw:frame></text:p>
          </table:table-cell>
          <table:table-cell table:style-name="Table22.F1" office:value-type="string">
            <text:p text:style-name="P1430"/>
            <text:p text:style-name="P1429"><draw:frame draw:style-name="fr3" draw:name="Image 863" text:anchor-type="as-char" svg:width="0.3035in" svg:height="0.0937in" draw:z-index="694"><draw:image xlink:href="Pictures/100000010000003A00000012245717FF.png" xlink:type="simple" xlink:show="embed" xlink:actuate="onLoad" draw:mime-type="image/png"/></draw:frame></text:p>
          </table:table-cell>
        </table:table-row>
        <table:table-row table:style-name="Table22.2">
          <table:table-cell table:style-name="Table22.A1" office:value-type="string">
            <text:p text:style-name="P1436"/>
            <text:p text:style-name="P1437"><draw:frame draw:style-name="fr3" draw:name="Image 864" text:anchor-type="as-char" svg:width="0.4181in" svg:height="0.0756in" draw:z-index="695"><draw:image xlink:href="Pictures/10000001000000510000000EDDE31272.png" xlink:type="simple" xlink:show="embed" xlink:actuate="onLoad" draw:mime-type="image/png"/></draw:frame></text:p>
          </table:table-cell>
          <table:table-cell table:style-name="Table22.B1" office:value-type="string">
            <text:p text:style-name="P1436"/>
            <text:p text:style-name="P1425"><draw:frame draw:style-name="fr3" draw:name="Image 865" text:anchor-type="as-char" svg:width="0.3272in" svg:height="0.0756in" draw:z-index="696"><draw:image xlink:href="Pictures/10000001000000400000000E0E6CBF9A.png" xlink:type="simple" xlink:show="embed" xlink:actuate="onLoad" draw:mime-type="image/png"/></draw:frame></text:p>
          </table:table-cell>
          <table:table-cell table:style-name="Table22.B1" office:value-type="string">
            <text:p text:style-name="P1436"/>
            <text:p text:style-name="P1438"><draw:frame draw:style-name="fr3" draw:name="Image 866" text:anchor-type="as-char" svg:width="0.5957in" svg:height="0.0756in" draw:z-index="697"><draw:image xlink:href="Pictures/10000001000000730000000E78A8E045.png" xlink:type="simple" xlink:show="embed" xlink:actuate="onLoad" draw:mime-type="image/png"/></draw:frame></text:p>
          </table:table-cell>
          <table:table-cell table:style-name="Table22.B1" office:value-type="string">
            <text:p text:style-name="P1436"/>
            <text:p text:style-name="P1427"><draw:frame draw:style-name="fr3" draw:name="Image 867" text:anchor-type="as-char" svg:width="0.5008in" svg:height="0.0756in" draw:z-index="698"><draw:image xlink:href="Pictures/10000001000000610000000E106B3EDE.png" xlink:type="simple" xlink:show="embed" xlink:actuate="onLoad" draw:mime-type="image/png"/></draw:frame></text:p>
          </table:table-cell>
          <table:table-cell table:style-name="Table22.B1" office:value-type="string">
            <text:p text:style-name="P1436"/>
            <text:p text:style-name="P1439"><draw:frame draw:style-name="fr3" draw:name="Image 868" text:anchor-type="as-char" svg:width="0.3929in" svg:height="0.0756in" draw:z-index="699"><draw:image xlink:href="Pictures/100000010000004C0000000EE5AD18A2.png" xlink:type="simple" xlink:show="embed" xlink:actuate="onLoad" draw:mime-type="image/png"/></draw:frame></text:p>
          </table:table-cell>
          <table:table-cell table:style-name="Table22.F1" office:value-type="string">
            <text:p text:style-name="P1436"/>
            <text:p text:style-name="P1440"><draw:frame draw:style-name="fr3" draw:name="Image 869" text:anchor-type="as-char" svg:width="0.2984in" svg:height="0.0937in" draw:z-index="700"><draw:image xlink:href="Pictures/100000010000003900000011620CC55E.png" xlink:type="simple" xlink:show="embed" xlink:actuate="onLoad" draw:mime-type="image/png"/></draw:frame></text:p>
          </table:table-cell>
        </table:table-row>
        <table:table-row table:style-name="Table22.2">
          <table:table-cell table:style-name="Table22.A1" office:value-type="string">
            <text:p text:style-name="P1423"/>
            <text:p text:style-name="P1441"><draw:frame draw:style-name="fr3" draw:name="Image 870" text:anchor-type="as-char" svg:width="0.4366in" svg:height="0.0764in" draw:z-index="701"><draw:image xlink:href="Pictures/10000001000000540000000F23F529B4.png" xlink:type="simple" xlink:show="embed" xlink:actuate="onLoad" draw:mime-type="image/png"/></draw:frame></text:p>
          </table:table-cell>
          <table:table-cell table:style-name="Table22.B1" office:value-type="string">
            <text:p text:style-name="P1423"/>
            <text:p text:style-name="P1432"><draw:frame draw:style-name="fr3" draw:name="Image 871" text:anchor-type="as-char" svg:width="0.3299in" svg:height="0.0764in" draw:z-index="702"><draw:image xlink:href="Pictures/10000001000000400000000F7EA3ABF1.png" xlink:type="simple" xlink:show="embed" xlink:actuate="onLoad" draw:mime-type="image/png"/></draw:frame></text:p>
          </table:table-cell>
          <table:table-cell table:style-name="Table22.B1" office:value-type="string">
            <text:p text:style-name="P1423"/>
            <text:p text:style-name="P1442"><draw:frame draw:style-name="fr3" draw:name="Image 872" text:anchor-type="as-char" svg:width="0.6in" svg:height="0.0764in" draw:z-index="703"><draw:image xlink:href="Pictures/10000001000000730000000F8FF12D86.png" xlink:type="simple" xlink:show="embed" xlink:actuate="onLoad" draw:mime-type="image/png"/></draw:frame></text:p>
          </table:table-cell>
          <table:table-cell table:style-name="Table22.B1" office:value-type="string">
            <text:p text:style-name="P1423"/>
            <text:p text:style-name="P1434"><draw:frame draw:style-name="fr3" draw:name="Image 873" text:anchor-type="as-char" svg:width="0.4992in" svg:height="0.0764in" draw:z-index="704"><draw:image xlink:href="Pictures/10000001000000600000000F322D4A36.png" xlink:type="simple" xlink:show="embed" xlink:actuate="onLoad" draw:mime-type="image/png"/></draw:frame></text:p>
          </table:table-cell>
          <table:table-cell table:style-name="Table22.B1" office:value-type="string">
            <text:p text:style-name="P1423"/>
            <text:p text:style-name="P1443"><draw:frame draw:style-name="fr3" draw:name="Image 874" text:anchor-type="as-char" svg:width="0.3965in" svg:height="0.0764in" draw:z-index="705"><draw:image xlink:href="Pictures/100000010000004C0000000F25AB4FD9.png" xlink:type="simple" xlink:show="embed" xlink:actuate="onLoad" draw:mime-type="image/png"/></draw:frame></text:p>
          </table:table-cell>
          <table:table-cell table:style-name="Table22.F1" office:value-type="string">
            <text:p text:style-name="P1423"/>
            <text:p text:style-name="P1440"><draw:frame draw:style-name="fr3" draw:name="Image 875" text:anchor-type="as-char" svg:width="0.2965in" svg:height="0.0937in" draw:z-index="706"><draw:image xlink:href="Pictures/100000010000003900000012B35F661B.png" xlink:type="simple" xlink:show="embed" xlink:actuate="onLoad" draw:mime-type="image/png"/></draw:frame></text:p>
          </table:table-cell>
        </table:table-row>
        <table:table-row table:style-name="Table22.2">
          <table:table-cell table:style-name="Table22.A1" office:value-type="string">
            <text:p text:style-name="P1423"/>
            <text:p text:style-name="P1444"><draw:frame draw:style-name="fr3" draw:name="Image 876" text:anchor-type="as-char" svg:width="0.4811in" svg:height="0.0937in" draw:z-index="707"><draw:image xlink:href="Pictures/100000010000005C00000012BC605646.png" xlink:type="simple" xlink:show="embed" xlink:actuate="onLoad" draw:mime-type="image/png"/></draw:frame></text:p>
          </table:table-cell>
          <table:table-cell table:style-name="Table22.B1" office:value-type="string">
            <text:p text:style-name="P1423"/>
            <text:p text:style-name="P1425"><draw:frame draw:style-name="fr3" draw:name="Image 877" text:anchor-type="as-char" svg:width="0.3272in" svg:height="0.0756in" draw:z-index="708"><draw:image xlink:href="Pictures/10000001000000400000000EB87EBDFF.png" xlink:type="simple" xlink:show="embed" xlink:actuate="onLoad" draw:mime-type="image/png"/></draw:frame></text:p>
          </table:table-cell>
          <table:table-cell table:style-name="Table22.B1" office:value-type="string">
            <text:p text:style-name="P1423"/>
            <text:p text:style-name="P1438"><draw:frame draw:style-name="fr3" draw:name="Image 878" text:anchor-type="as-char" svg:width="0.5937in" svg:height="0.0756in" draw:z-index="709"><draw:image xlink:href="Pictures/10000001000000730000000E57DAA33F.png" xlink:type="simple" xlink:show="embed" xlink:actuate="onLoad" draw:mime-type="image/png"/></draw:frame></text:p>
          </table:table-cell>
          <table:table-cell table:style-name="Table22.B1" office:value-type="string">
            <text:p text:style-name="P1423"/>
            <text:p text:style-name="P1445"><draw:frame draw:style-name="fr3" draw:name="Image 879" text:anchor-type="as-char" svg:width="0.502in" svg:height="0.0756in" draw:z-index="710"><draw:image xlink:href="Pictures/10000001000000610000000EBEAE8DB4.png" xlink:type="simple" xlink:show="embed" xlink:actuate="onLoad" draw:mime-type="image/png"/></draw:frame></text:p>
          </table:table-cell>
          <table:table-cell table:style-name="Table22.B1" office:value-type="string">
            <text:p text:style-name="P1423"/>
            <text:p text:style-name="P1428"><draw:frame draw:style-name="fr3" draw:name="Image 880" text:anchor-type="as-char" svg:width="0.3917in" svg:height="0.0756in" draw:z-index="711"><draw:image xlink:href="Pictures/100000010000004B0000000EFBD2374B.png" xlink:type="simple" xlink:show="embed" xlink:actuate="onLoad" draw:mime-type="image/png"/></draw:frame></text:p>
          </table:table-cell>
          <table:table-cell table:style-name="Table22.F1" office:value-type="string">
            <text:p text:style-name="P1423"/>
            <text:p text:style-name="P1440"><draw:frame draw:style-name="fr3" draw:name="Image 881" text:anchor-type="as-char" svg:width="0.2965in" svg:height="0.0937in" draw:z-index="712"><draw:image xlink:href="Pictures/10000001000000390000001212B7EB6E.png" xlink:type="simple" xlink:show="embed" xlink:actuate="onLoad" draw:mime-type="image/png"/></draw:frame></text:p>
          </table:table-cell>
        </table:table-row>
        <table:table-row table:style-name="Table22.1">
          <table:table-cell table:style-name="Table22.A1" office:value-type="string">
            <text:p text:style-name="P1430"/>
            <text:p text:style-name="P1446"><draw:frame draw:style-name="fr3" draw:name="Image 882" text:anchor-type="as-char" svg:width="0.4508in" svg:height="0.0756in" draw:z-index="713"><draw:image xlink:href="Pictures/10000001000000570000000E6DCF2152.png" xlink:type="simple" xlink:show="embed" xlink:actuate="onLoad" draw:mime-type="image/png"/></draw:frame></text:p>
          </table:table-cell>
          <table:table-cell table:style-name="Table22.B1" office:value-type="string">
            <text:p text:style-name="P1430"/>
            <text:p text:style-name="P1425"><draw:frame draw:style-name="fr3" draw:name="Image 883" text:anchor-type="as-char" svg:width="0.3272in" svg:height="0.0756in" draw:z-index="714"><draw:image xlink:href="Pictures/10000001000000400000000E59D1B55E.png" xlink:type="simple" xlink:show="embed" xlink:actuate="onLoad" draw:mime-type="image/png"/></draw:frame></text:p>
          </table:table-cell>
          <table:table-cell table:style-name="Table22.B1" office:value-type="string">
            <text:p text:style-name="P1430"/>
            <text:p text:style-name="P1438"><draw:frame draw:style-name="fr3" draw:name="Image 884" text:anchor-type="as-char" svg:width="0.5917in" svg:height="0.0756in" draw:z-index="715"><draw:image xlink:href="Pictures/10000001000000730000000E9A5EE8EE.png" xlink:type="simple" xlink:show="embed" xlink:actuate="onLoad" draw:mime-type="image/png"/></draw:frame></text:p>
          </table:table-cell>
          <table:table-cell table:style-name="Table22.B1" office:value-type="string">
            <text:p text:style-name="P1430"/>
            <text:p text:style-name="P1447"><draw:frame draw:style-name="fr3" draw:name="Image 885" text:anchor-type="as-char" svg:width="0.4953in" svg:height="0.0756in" draw:z-index="716"><draw:image xlink:href="Pictures/10000001000000600000000E2B31277C.png" xlink:type="simple" xlink:show="embed" xlink:actuate="onLoad" draw:mime-type="image/png"/></draw:frame></text:p>
          </table:table-cell>
          <table:table-cell table:style-name="Table22.B1" office:value-type="string">
            <text:p text:style-name="P1430"/>
            <text:p text:style-name="P1428"><draw:frame draw:style-name="fr3" draw:name="Image 886" text:anchor-type="as-char" svg:width="0.3945in" svg:height="0.0756in" draw:z-index="717"><draw:image xlink:href="Pictures/100000010000004C0000000E10477E61.png" xlink:type="simple" xlink:show="embed" xlink:actuate="onLoad" draw:mime-type="image/png"/></draw:frame></text:p>
          </table:table-cell>
          <table:table-cell table:style-name="Table22.F1" office:value-type="string">
            <text:p text:style-name="P1430"/>
            <text:p text:style-name="P1429"><draw:frame draw:style-name="fr3" draw:name="Image 887" text:anchor-type="as-char" svg:width="0.3043in" svg:height="0.0937in" draw:z-index="718"><draw:image xlink:href="Pictures/100000010000003A00000011B7C8B40E.png" xlink:type="simple" xlink:show="embed" xlink:actuate="onLoad" draw:mime-type="image/png"/></draw:frame></text:p>
          </table:table-cell>
        </table:table-row>
        <table:table-row table:style-name="Table22.2">
          <table:table-cell table:style-name="Table22.A1" office:value-type="string">
            <text:p text:style-name="P1436"/>
            <text:p text:style-name="P1448"><draw:frame draw:style-name="fr3" draw:name="Image 888" text:anchor-type="as-char" svg:width="0.4327in" svg:height="0.0756in" draw:z-index="719"><draw:image xlink:href="Pictures/10000001000000540000000EDC07B89F.png" xlink:type="simple" xlink:show="embed" xlink:actuate="onLoad" draw:mime-type="image/png"/></draw:frame></text:p>
          </table:table-cell>
          <table:table-cell table:style-name="Table22.B1" office:value-type="string">
            <text:p text:style-name="P1436"/>
            <text:p text:style-name="P1425"><draw:frame draw:style-name="fr3" draw:name="Image 889" text:anchor-type="as-char" svg:width="0.3272in" svg:height="0.0756in" draw:z-index="720"><draw:image xlink:href="Pictures/10000001000000400000000EDCA9590B.png" xlink:type="simple" xlink:show="embed" xlink:actuate="onLoad" draw:mime-type="image/png"/></draw:frame></text:p>
          </table:table-cell>
          <table:table-cell table:style-name="Table22.B1" office:value-type="string">
            <text:p text:style-name="P1436"/>
            <text:p text:style-name="P1438"><draw:frame draw:style-name="fr3" draw:name="Image 890" text:anchor-type="as-char" svg:width="0.5929in" svg:height="0.0756in" draw:z-index="721"><draw:image xlink:href="Pictures/10000001000000730000000E7E302EEC.png" xlink:type="simple" xlink:show="embed" xlink:actuate="onLoad" draw:mime-type="image/png"/></draw:frame></text:p>
          </table:table-cell>
          <table:table-cell table:style-name="Table22.B1" office:value-type="string">
            <text:p text:style-name="P1436"/>
            <text:p text:style-name="P1447"><draw:frame draw:style-name="fr3" draw:name="Image 891" text:anchor-type="as-char" svg:width="0.4953in" svg:height="0.0756in" draw:z-index="722"><draw:image xlink:href="Pictures/10000001000000600000000E5DFBDAA3.png" xlink:type="simple" xlink:show="embed" xlink:actuate="onLoad" draw:mime-type="image/png"/></draw:frame></text:p>
          </table:table-cell>
          <table:table-cell table:style-name="Table22.B1" office:value-type="string">
            <text:p text:style-name="P1436"/>
            <text:p text:style-name="P1439"><draw:frame draw:style-name="fr3" draw:name="Image 892" text:anchor-type="as-char" svg:width="0.3902in" svg:height="0.0756in" draw:z-index="723"><draw:image xlink:href="Pictures/100000010000004B0000000E1FFE28BC.png" xlink:type="simple" xlink:show="embed" xlink:actuate="onLoad" draw:mime-type="image/png"/></draw:frame></text:p>
          </table:table-cell>
          <table:table-cell table:style-name="Table22.F1" office:value-type="string">
            <text:p text:style-name="P1436"/>
            <text:p text:style-name="P1429"><draw:frame draw:style-name="fr3" draw:name="Image 893" text:anchor-type="as-char" svg:width="0.3035in" svg:height="0.0937in" draw:z-index="724"><draw:image xlink:href="Pictures/100000010000003A0000001238CD8C93.png" xlink:type="simple" xlink:show="embed" xlink:actuate="onLoad" draw:mime-type="image/png"/></draw:frame></text:p>
          </table:table-cell>
        </table:table-row>
        <table:table-row table:style-name="Table22.2">
          <table:table-cell table:style-name="Table22.A1" office:value-type="string">
            <text:p text:style-name="P1423"/>
            <text:p text:style-name="P1449"><draw:frame draw:style-name="fr3" draw:name="Image 894" text:anchor-type="as-char" svg:width="0.4602in" svg:height="0.0756in" draw:z-index="725"><draw:image xlink:href="Pictures/10000001000000590000000E31995A4C.png" xlink:type="simple" xlink:show="embed" xlink:actuate="onLoad" draw:mime-type="image/png"/></draw:frame></text:p>
          </table:table-cell>
          <table:table-cell table:style-name="Table22.B1" office:value-type="string">
            <text:p text:style-name="P1423"/>
            <text:p text:style-name="P1425"><draw:frame draw:style-name="fr3" draw:name="Image 895" text:anchor-type="as-char" svg:width="0.3272in" svg:height="0.0756in" draw:z-index="726"><draw:image xlink:href="Pictures/10000001000000400000000E841A2817.png" xlink:type="simple" xlink:show="embed" xlink:actuate="onLoad" draw:mime-type="image/png"/></draw:frame></text:p>
          </table:table-cell>
          <table:table-cell table:style-name="Table22.B1" office:value-type="string">
            <text:p text:style-name="P1423"/>
            <text:p text:style-name="P1438"><draw:frame draw:style-name="fr3" draw:name="Image 896" text:anchor-type="as-char" svg:width="0.5937in" svg:height="0.0756in" draw:z-index="727"><draw:image xlink:href="Pictures/10000001000000730000000ED0AD9315.png" xlink:type="simple" xlink:show="embed" xlink:actuate="onLoad" draw:mime-type="image/png"/></draw:frame></text:p>
          </table:table-cell>
          <table:table-cell table:style-name="Table22.B1" office:value-type="string">
            <text:p text:style-name="P1423"/>
            <text:p text:style-name="P1447"><draw:frame draw:style-name="fr3" draw:name="Image 897" text:anchor-type="as-char" svg:width="0.4953in" svg:height="0.0756in" draw:z-index="728"><draw:image xlink:href="Pictures/10000001000000600000000E2C1C73BA.png" xlink:type="simple" xlink:show="embed" xlink:actuate="onLoad" draw:mime-type="image/png"/></draw:frame></text:p>
          </table:table-cell>
          <table:table-cell table:style-name="Table22.B1" office:value-type="string">
            <text:p text:style-name="P1423"/>
            <text:p text:style-name="P1439"><draw:frame draw:style-name="fr3" draw:name="Image 898" text:anchor-type="as-char" svg:width="0.3902in" svg:height="0.0756in" draw:z-index="729"><draw:image xlink:href="Pictures/100000010000004B0000000E4A42C573.png" xlink:type="simple" xlink:show="embed" xlink:actuate="onLoad" draw:mime-type="image/png"/></draw:frame></text:p>
          </table:table-cell>
          <table:table-cell table:style-name="Table22.F1" office:value-type="string">
            <text:p text:style-name="P1423"/>
            <text:p text:style-name="P1429"><draw:frame draw:style-name="fr3" draw:name="Image 899" text:anchor-type="as-char" svg:width="0.3043in" svg:height="0.0937in" draw:z-index="730"><draw:image xlink:href="Pictures/100000010000003A0000001107ABE6F7.png" xlink:type="simple" xlink:show="embed" xlink:actuate="onLoad" draw:mime-type="image/png"/></draw:frame></text:p>
          </table:table-cell>
        </table:table-row>
        <table:table-row table:style-name="Table22.2">
          <table:table-cell table:style-name="Table22.A1" office:value-type="string">
            <text:p text:style-name="P1423"/>
            <text:p text:style-name="P1450"><draw:frame draw:style-name="fr3" draw:name="Image 900" text:anchor-type="as-char" svg:width="0.4437in" svg:height="0.0764in" draw:z-index="731"><draw:image xlink:href="Pictures/10000001000000550000000FC3521B45.png" xlink:type="simple" xlink:show="embed" xlink:actuate="onLoad" draw:mime-type="image/png"/></draw:frame></text:p>
          </table:table-cell>
          <table:table-cell table:style-name="Table22.B1" office:value-type="string">
            <text:p text:style-name="P1423"/>
            <text:p text:style-name="P1432"><draw:frame draw:style-name="fr3" draw:name="Image 901" text:anchor-type="as-char" svg:width="0.3299in" svg:height="0.0764in" draw:z-index="732"><draw:image xlink:href="Pictures/10000001000000400000000F6E5858E6.png" xlink:type="simple" xlink:show="embed" xlink:actuate="onLoad" draw:mime-type="image/png"/></draw:frame></text:p>
          </table:table-cell>
          <table:table-cell table:style-name="Table22.B1" office:value-type="string">
            <text:p text:style-name="P1423"/>
            <text:p text:style-name="P1442"><draw:frame draw:style-name="fr9" draw:name="Image54" text:anchor-type="as-char" svg:width="0.1508in" svg:height="0.0772in" draw:z-index="1169"><draw:image xlink:href="Pictures/100000010000000E0000000775A978E2.png" xlink:type="simple" xlink:show="embed" xlink:actuate="onLoad" draw:mime-type="image/png"/></draw:frame><draw:frame draw:style-name="fr9" draw:name="Image55" text:anchor-type="as-char" svg:width="0.4425in" svg:height="0.0772in" draw:z-index="1170"><draw:image xlink:href="Pictures/100000010000002A000000073A7FDA6B.png" xlink:type="simple" xlink:show="embed" xlink:actuate="onLoad" draw:mime-type="image/png"/></draw:frame></text:p>
          </table:table-cell>
          <table:table-cell table:style-name="Table22.B1" office:value-type="string">
            <text:p text:style-name="P1423"/>
            <text:p text:style-name="P1434"><draw:frame draw:style-name="fr3" draw:name="Image 906" text:anchor-type="as-char" svg:width="0.4992in" svg:height="0.0764in" draw:z-index="733"><draw:image xlink:href="Pictures/10000001000000600000000FE295774E.png" xlink:type="simple" xlink:show="embed" xlink:actuate="onLoad" draw:mime-type="image/png"/></draw:frame></text:p>
          </table:table-cell>
          <table:table-cell table:style-name="Table22.B1" office:value-type="string">
            <text:p text:style-name="P1423"/>
            <text:p text:style-name="P1451"><draw:frame draw:style-name="fr3" draw:name="Image 907" text:anchor-type="as-char" svg:width="0.3953in" svg:height="0.0764in" draw:z-index="734"><draw:image xlink:href="Pictures/100000010000004B0000000FB85AFEEA.png" xlink:type="simple" xlink:show="embed" xlink:actuate="onLoad" draw:mime-type="image/png"/></draw:frame></text:p>
          </table:table-cell>
          <table:table-cell table:style-name="Table22.F1" office:value-type="string">
            <text:p text:style-name="P1423"/>
            <text:p text:style-name="P1440"><draw:frame draw:style-name="fr3" draw:name="Image 908" text:anchor-type="as-char" svg:width="0.2965in" svg:height="0.0937in" draw:z-index="735"><draw:image xlink:href="Pictures/10000001000000390000001269D5F815.png" xlink:type="simple" xlink:show="embed" xlink:actuate="onLoad" draw:mime-type="image/png"/></draw:frame></text:p>
          </table:table-cell>
        </table:table-row>
        <table:table-row table:style-name="Table22.1">
          <table:table-cell table:style-name="Table22.A1" office:value-type="string">
            <text:p text:style-name="P1430"/>
            <text:p text:style-name="P1449"><draw:frame draw:style-name="fr3" draw:name="Image 909" text:anchor-type="as-char" svg:width="0.4575in" svg:height="0.0756in" draw:z-index="736"><draw:image xlink:href="Pictures/10000001000000580000000EE3F944DF.png" xlink:type="simple" xlink:show="embed" xlink:actuate="onLoad" draw:mime-type="image/png"/></draw:frame></text:p>
          </table:table-cell>
          <table:table-cell table:style-name="Table22.B1" office:value-type="string">
            <text:p text:style-name="P1430"/>
            <text:p text:style-name="P1425"><draw:frame draw:style-name="fr3" draw:name="Image 910" text:anchor-type="as-char" svg:width="0.3272in" svg:height="0.0756in" draw:z-index="737"><draw:image xlink:href="Pictures/10000001000000400000000EAE87690C.png" xlink:type="simple" xlink:show="embed" xlink:actuate="onLoad" draw:mime-type="image/png"/></draw:frame></text:p>
          </table:table-cell>
          <table:table-cell table:style-name="Table22.B1" office:value-type="string">
            <text:p text:style-name="P1430"/>
            <text:p text:style-name="P1438"><draw:frame draw:style-name="fr3" draw:name="Image 911" text:anchor-type="as-char" svg:width="0.5957in" svg:height="0.0756in" draw:z-index="738"><draw:image xlink:href="Pictures/10000001000000730000000E428C6273.png" xlink:type="simple" xlink:show="embed" xlink:actuate="onLoad" draw:mime-type="image/png"/></draw:frame></text:p>
          </table:table-cell>
          <table:table-cell table:style-name="Table22.B1" office:value-type="string">
            <text:p text:style-name="P1430"/>
            <text:p text:style-name="P1447"><draw:frame draw:style-name="fr3" draw:name="Image 912" text:anchor-type="as-char" svg:width="0.4953in" svg:height="0.0756in" draw:z-index="739"><draw:image xlink:href="Pictures/10000001000000600000000EB491E7BD.png" xlink:type="simple" xlink:show="embed" xlink:actuate="onLoad" draw:mime-type="image/png"/></draw:frame></text:p>
          </table:table-cell>
          <table:table-cell table:style-name="Table22.B1" office:value-type="string">
            <text:p text:style-name="P1430"/>
            <text:p text:style-name="P1452"><draw:frame draw:style-name="fr3" draw:name="Image 913" text:anchor-type="as-char" svg:width="0.3929in" svg:height="0.0756in" draw:z-index="740"><draw:image xlink:href="Pictures/100000010000004C0000000EB0897159.png" xlink:type="simple" xlink:show="embed" xlink:actuate="onLoad" draw:mime-type="image/png"/></draw:frame></text:p>
          </table:table-cell>
          <table:table-cell table:style-name="Table22.F1" office:value-type="string">
            <text:p text:style-name="P1430"/>
            <text:p text:style-name="P1429"><draw:frame draw:style-name="fr3" draw:name="Image 914" text:anchor-type="as-char" svg:width="0.3035in" svg:height="0.0937in" draw:z-index="741"><draw:image xlink:href="Pictures/100000010000003A00000012EFCAC5F3.png" xlink:type="simple" xlink:show="embed" xlink:actuate="onLoad" draw:mime-type="image/png"/></draw:frame></text:p>
          </table:table-cell>
        </table:table-row>
        <table:table-row table:style-name="Table22.2">
          <table:table-cell table:style-name="Table22.A1" office:value-type="string">
            <text:p text:style-name="P1423"/>
            <text:p text:style-name="P1453"><draw:frame draw:style-name="fr3" draw:name="Image 915" text:anchor-type="as-char" svg:width="0.448in" svg:height="0.0764in" draw:z-index="742"><draw:image xlink:href="Pictures/10000001000000560000000F31E19747.png" xlink:type="simple" xlink:show="embed" xlink:actuate="onLoad" draw:mime-type="image/png"/></draw:frame></text:p>
          </table:table-cell>
          <table:table-cell table:style-name="Table22.B1" office:value-type="string">
            <text:p text:style-name="P1423"/>
            <text:p text:style-name="P1432"><draw:frame draw:style-name="fr3" draw:name="Image 916" text:anchor-type="as-char" svg:width="0.3299in" svg:height="0.0764in" draw:z-index="743"><draw:image xlink:href="Pictures/10000001000000400000000F13FB714F.png" xlink:type="simple" xlink:show="embed" xlink:actuate="onLoad" draw:mime-type="image/png"/></draw:frame></text:p>
          </table:table-cell>
          <table:table-cell table:style-name="Table22.B1" office:value-type="string">
            <text:p text:style-name="P1423"/>
            <text:p text:style-name="P1442"><draw:frame draw:style-name="fr3" draw:name="Image 917" text:anchor-type="as-char" svg:width="0.6in" svg:height="0.0764in" draw:z-index="744"><draw:image xlink:href="Pictures/10000001000000730000000F9E312628.png" xlink:type="simple" xlink:show="embed" xlink:actuate="onLoad" draw:mime-type="image/png"/></draw:frame></text:p>
          </table:table-cell>
          <table:table-cell table:style-name="Table22.B1" office:value-type="string">
            <text:p text:style-name="P1423"/>
            <text:p text:style-name="P1434"><draw:frame draw:style-name="fr3" draw:name="Image 918" text:anchor-type="as-char" svg:width="0.4992in" svg:height="0.0764in" draw:z-index="745"><draw:image xlink:href="Pictures/10000001000000600000000FD068F19D.png" xlink:type="simple" xlink:show="embed" xlink:actuate="onLoad" draw:mime-type="image/png"/></draw:frame></text:p>
          </table:table-cell>
          <table:table-cell table:style-name="Table22.B1" office:value-type="string">
            <text:p text:style-name="P1423"/>
            <text:p text:style-name="P1435"><draw:frame draw:style-name="fr3" draw:name="Image 919" text:anchor-type="as-char" svg:width="0.3965in" svg:height="0.0764in" draw:z-index="746"><draw:image xlink:href="Pictures/100000010000004C0000000FEC3C0450.png" xlink:type="simple" xlink:show="embed" xlink:actuate="onLoad" draw:mime-type="image/png"/></draw:frame></text:p>
          </table:table-cell>
          <table:table-cell table:style-name="Table22.F1" office:value-type="string">
            <text:p text:style-name="P1423"/>
            <text:p text:style-name="P1440"><draw:frame draw:style-name="fr3" draw:name="Image 920" text:anchor-type="as-char" svg:width="0.298in" svg:height="0.0937in" draw:z-index="747"><draw:image xlink:href="Pictures/100000010000003900000012242F98F6.png" xlink:type="simple" xlink:show="embed" xlink:actuate="onLoad" draw:mime-type="image/png"/></draw:frame></text:p>
          </table:table-cell>
        </table:table-row>
        <table:table-row table:style-name="Table22.2">
          <table:table-cell table:style-name="Table22.A1" office:value-type="string">
            <text:p text:style-name="P1423"/>
            <text:p text:style-name="P1454"><draw:frame draw:style-name="fr3" draw:name="Image 921" text:anchor-type="as-char" svg:width="0.428in" svg:height="0.0756in" draw:z-index="748"><draw:image xlink:href="Pictures/10000001000000530000000EC88D9303.png" xlink:type="simple" xlink:show="embed" xlink:actuate="onLoad" draw:mime-type="image/png"/></draw:frame></text:p>
          </table:table-cell>
          <table:table-cell table:style-name="Table22.B1" office:value-type="string">
            <text:p text:style-name="P1423"/>
            <text:p text:style-name="P1425"><draw:frame draw:style-name="fr3" draw:name="Image 922" text:anchor-type="as-char" svg:width="0.3272in" svg:height="0.0756in" draw:z-index="749"><draw:image xlink:href="Pictures/10000001000000400000000E66D5E723.png" xlink:type="simple" xlink:show="embed" xlink:actuate="onLoad" draw:mime-type="image/png"/></draw:frame></text:p>
          </table:table-cell>
          <table:table-cell table:style-name="Table22.B1" office:value-type="string">
            <text:p text:style-name="P1423"/>
            <text:p text:style-name="P1438"><draw:frame draw:style-name="fr3" draw:name="Image 923" text:anchor-type="as-char" svg:width="0.5937in" svg:height="0.0756in" draw:z-index="750"><draw:image xlink:href="Pictures/10000001000000730000000EE08D2F60.png" xlink:type="simple" xlink:show="embed" xlink:actuate="onLoad" draw:mime-type="image/png"/></draw:frame></text:p>
          </table:table-cell>
          <table:table-cell table:style-name="Table22.B1" office:value-type="string">
            <text:p text:style-name="P1423"/>
            <text:p text:style-name="P1447"><draw:frame draw:style-name="fr3" draw:name="Image 924" text:anchor-type="as-char" svg:width="0.4953in" svg:height="0.0756in" draw:z-index="751"><draw:image xlink:href="Pictures/10000001000000600000000EFEF2DA85.png" xlink:type="simple" xlink:show="embed" xlink:actuate="onLoad" draw:mime-type="image/png"/></draw:frame></text:p>
          </table:table-cell>
          <table:table-cell table:style-name="Table22.B1" office:value-type="string">
            <text:p text:style-name="P1423"/>
            <text:p text:style-name="P1428"><draw:frame draw:style-name="fr3" draw:name="Image 925" text:anchor-type="as-char" svg:width="0.3945in" svg:height="0.0756in" draw:z-index="752"><draw:image xlink:href="Pictures/100000010000004C0000000EF777D48C.png" xlink:type="simple" xlink:show="embed" xlink:actuate="onLoad" draw:mime-type="image/png"/></draw:frame></text:p>
          </table:table-cell>
          <table:table-cell table:style-name="Table22.F1" office:value-type="string">
            <text:p text:style-name="P1423"/>
            <text:p text:style-name="P1440"><draw:frame draw:style-name="fr3" draw:name="Image 926" text:anchor-type="as-char" svg:width="0.298in" svg:height="0.0937in" draw:z-index="753"><draw:image xlink:href="Pictures/1000000100000039000000120EE5F3B5.png" xlink:type="simple" xlink:show="embed" xlink:actuate="onLoad" draw:mime-type="image/png"/></draw:frame></text:p>
          </table:table-cell>
        </table:table-row>
        <table:table-row table:style-name="Table22.2">
          <table:table-cell table:style-name="Table22.A1" office:value-type="string">
            <text:p text:style-name="P1423"/>
            <text:p text:style-name="P1455"><draw:frame draw:style-name="fr3" draw:name="Image 927" text:anchor-type="as-char" svg:width="0.4598in" svg:height="0.0764in" draw:z-index="754"><draw:image xlink:href="Pictures/10000001000000580000000F235C5F16.png" xlink:type="simple" xlink:show="embed" xlink:actuate="onLoad" draw:mime-type="image/png"/></draw:frame></text:p>
          </table:table-cell>
          <table:table-cell table:style-name="Table22.B1" office:value-type="string">
            <text:p text:style-name="P1423"/>
            <text:p text:style-name="P1432"><draw:frame draw:style-name="fr3" draw:name="Image 928" text:anchor-type="as-char" svg:width="0.3299in" svg:height="0.0764in" draw:z-index="755"><draw:image xlink:href="Pictures/10000001000000400000000FC766B155.png" xlink:type="simple" xlink:show="embed" xlink:actuate="onLoad" draw:mime-type="image/png"/></draw:frame></text:p>
          </table:table-cell>
          <table:table-cell table:style-name="Table22.B1" office:value-type="string">
            <text:p text:style-name="P1423"/>
            <text:p text:style-name="P1442"><draw:frame draw:style-name="fr3" draw:name="Image 929" text:anchor-type="as-char" svg:width="0.6016in" svg:height="0.0764in" draw:z-index="756"><draw:image xlink:href="Pictures/10000001000000730000000FD158F6D3.png" xlink:type="simple" xlink:show="embed" xlink:actuate="onLoad" draw:mime-type="image/png"/></draw:frame></text:p>
          </table:table-cell>
          <table:table-cell table:style-name="Table22.B1" office:value-type="string">
            <text:p text:style-name="P1423"/>
            <text:p text:style-name="P1434"><draw:frame draw:style-name="fr3" draw:name="Image 930" text:anchor-type="as-char" svg:width="0.4992in" svg:height="0.0764in" draw:z-index="757"><draw:image xlink:href="Pictures/10000001000000600000000F11847346.png" xlink:type="simple" xlink:show="embed" xlink:actuate="onLoad" draw:mime-type="image/png"/></draw:frame></text:p>
          </table:table-cell>
          <table:table-cell table:style-name="Table22.B1" office:value-type="string">
            <text:p text:style-name="P1423"/>
            <text:p text:style-name="P1435"><draw:frame draw:style-name="fr3" draw:name="Image 931" text:anchor-type="as-char" svg:width="0.3937in" svg:height="0.0764in" draw:z-index="758"><draw:image xlink:href="Pictures/100000010000004B0000000FA69DF383.png" xlink:type="simple" xlink:show="embed" xlink:actuate="onLoad" draw:mime-type="image/png"/></draw:frame></text:p>
          </table:table-cell>
          <table:table-cell table:style-name="Table22.F1" office:value-type="string">
            <text:p text:style-name="P1423"/>
            <text:p text:style-name="P1429"><draw:frame draw:style-name="fr3" draw:name="Image 932" text:anchor-type="as-char" svg:width="0.3035in" svg:height="0.0937in" draw:z-index="759"><draw:image xlink:href="Pictures/100000010000003A00000012500B4CA6.png" xlink:type="simple" xlink:show="embed" xlink:actuate="onLoad" draw:mime-type="image/png"/></draw:frame></text:p>
          </table:table-cell>
        </table:table-row>
        <table:table-row table:style-name="Table22.1">
          <table:table-cell table:style-name="Table22.A1" office:value-type="string">
            <text:p text:style-name="P1430"/>
            <text:p text:style-name="P1450"><draw:frame draw:style-name="fr3" draw:name="Image 933" text:anchor-type="as-char" svg:width="0.4453in" svg:height="0.0764in" draw:z-index="760"><draw:image xlink:href="Pictures/10000001000000560000000F3870235D.png" xlink:type="simple" xlink:show="embed" xlink:actuate="onLoad" draw:mime-type="image/png"/></draw:frame></text:p>
          </table:table-cell>
          <table:table-cell table:style-name="Table22.B1" office:value-type="string">
            <text:p text:style-name="P1430"/>
            <text:p text:style-name="P1432"><draw:frame draw:style-name="fr3" draw:name="Image 934" text:anchor-type="as-char" svg:width="0.3299in" svg:height="0.0764in" draw:z-index="761"><draw:image xlink:href="Pictures/10000001000000400000000F7303C8FE.png" xlink:type="simple" xlink:show="embed" xlink:actuate="onLoad" draw:mime-type="image/png"/></draw:frame></text:p>
          </table:table-cell>
          <table:table-cell table:style-name="Table22.B1" office:value-type="string">
            <text:p text:style-name="P1430"/>
            <text:p text:style-name="P1442"><draw:frame draw:style-name="fr3" draw:name="Image 935" text:anchor-type="as-char" svg:width="0.6in" svg:height="0.0764in" draw:z-index="762"><draw:image xlink:href="Pictures/10000001000000730000000FAF99A157.png" xlink:type="simple" xlink:show="embed" xlink:actuate="onLoad" draw:mime-type="image/png"/></draw:frame></text:p>
          </table:table-cell>
          <table:table-cell table:style-name="Table22.B1" office:value-type="string">
            <text:p text:style-name="P1430"/>
            <text:p text:style-name="P1434"><draw:frame draw:style-name="fr3" draw:name="Image 936" text:anchor-type="as-char" svg:width="0.4992in" svg:height="0.0764in" draw:z-index="763"><draw:image xlink:href="Pictures/10000001000000600000000F6F5C64EE.png" xlink:type="simple" xlink:show="embed" xlink:actuate="onLoad" draw:mime-type="image/png"/></draw:frame></text:p>
          </table:table-cell>
          <table:table-cell table:style-name="Table22.B1" office:value-type="string">
            <text:p text:style-name="P1430"/>
            <text:p text:style-name="P1443"><draw:frame draw:style-name="fr3" draw:name="Image 937" text:anchor-type="as-char" svg:width="0.3965in" svg:height="0.0764in" draw:z-index="764"><draw:image xlink:href="Pictures/100000010000004C0000000F9DA22C66.png" xlink:type="simple" xlink:show="embed" xlink:actuate="onLoad" draw:mime-type="image/png"/></draw:frame></text:p>
          </table:table-cell>
          <table:table-cell table:style-name="Table22.F1" office:value-type="string">
            <text:p text:style-name="P1430"/>
            <text:p text:style-name="P1440"><draw:frame draw:style-name="fr3" draw:name="Image 938" text:anchor-type="as-char" svg:width="0.2965in" svg:height="0.0937in" draw:z-index="765"><draw:image xlink:href="Pictures/1000000100000039000000125A9E9429.png" xlink:type="simple" xlink:show="embed" xlink:actuate="onLoad" draw:mime-type="image/png"/></draw:frame></text:p>
          </table:table-cell>
        </table:table-row>
        <table:table-row table:style-name="Table22.2">
          <table:table-cell table:style-name="Table22.A1" office:value-type="string">
            <text:p text:style-name="P1423"/>
            <text:p text:style-name="P1449"><draw:frame draw:style-name="fr3" draw:name="Image 939" text:anchor-type="as-char" svg:width="0.4575in" svg:height="0.0756in" draw:z-index="766"><draw:image xlink:href="Pictures/10000001000000580000000E09323B2C.png" xlink:type="simple" xlink:show="embed" xlink:actuate="onLoad" draw:mime-type="image/png"/></draw:frame></text:p>
          </table:table-cell>
          <table:table-cell table:style-name="Table22.B1" office:value-type="string">
            <text:p text:style-name="P1423"/>
            <text:p text:style-name="P1425"><draw:frame draw:style-name="fr3" draw:name="Image 940" text:anchor-type="as-char" svg:width="0.3272in" svg:height="0.0756in" draw:z-index="767"><draw:image xlink:href="Pictures/10000001000000400000000E81583124.png" xlink:type="simple" xlink:show="embed" xlink:actuate="onLoad" draw:mime-type="image/png"/></draw:frame></text:p>
          </table:table-cell>
          <table:table-cell table:style-name="Table22.B1" office:value-type="string">
            <text:p text:style-name="P1423"/>
            <text:p text:style-name="P1442"><draw:frame draw:style-name="fr9" draw:name="Image56" text:anchor-type="as-char" svg:width="0.1508in" svg:height="0.0772in" draw:z-index="1171"><draw:image xlink:href="Pictures/100000010000000E000000071B4EEC43.png" xlink:type="simple" xlink:show="embed" xlink:actuate="onLoad" draw:mime-type="image/png"/></draw:frame><draw:frame draw:style-name="fr9" draw:name="Image57" text:anchor-type="as-char" svg:width="0.4409in" svg:height="0.0772in" draw:z-index="1172"><draw:image xlink:href="Pictures/100000010000002A000000074C93638D.png" xlink:type="simple" xlink:show="embed" xlink:actuate="onLoad" draw:mime-type="image/png"/></draw:frame></text:p>
          </table:table-cell>
          <table:table-cell table:style-name="Table22.B1" office:value-type="string">
            <text:p text:style-name="P1423"/>
            <text:p text:style-name="P1427"><draw:frame draw:style-name="fr3" draw:name="Image 945" text:anchor-type="as-char" svg:width="0.5008in" svg:height="0.0756in" draw:z-index="768"><draw:image xlink:href="Pictures/10000001000000610000000E4E91C7B3.png" xlink:type="simple" xlink:show="embed" xlink:actuate="onLoad" draw:mime-type="image/png"/></draw:frame></text:p>
          </table:table-cell>
          <table:table-cell table:style-name="Table22.B1" office:value-type="string">
            <text:p text:style-name="P1423"/>
            <text:p text:style-name="P1428"><draw:frame draw:style-name="fr3" draw:name="Image 946" text:anchor-type="as-char" svg:width="0.3937in" svg:height="0.0756in" draw:z-index="769"><draw:image xlink:href="Pictures/100000010000004C0000000EA0F719F6.png" xlink:type="simple" xlink:show="embed" xlink:actuate="onLoad" draw:mime-type="image/png"/></draw:frame></text:p>
          </table:table-cell>
          <table:table-cell table:style-name="Table22.F1" office:value-type="string">
            <text:p text:style-name="P1423"/>
            <text:p text:style-name="P1440"><draw:frame draw:style-name="fr3" draw:name="Image 947" text:anchor-type="as-char" svg:width="0.2965in" svg:height="0.0937in" draw:z-index="770"><draw:image xlink:href="Pictures/100000010000003900000011426EF421.png" xlink:type="simple" xlink:show="embed" xlink:actuate="onLoad" draw:mime-type="image/png"/></draw:frame></text:p>
          </table:table-cell>
        </table:table-row>
        <table:table-row table:style-name="Table22.2">
          <table:table-cell table:style-name="Table22.A1" office:value-type="string">
            <text:p text:style-name="P1423"/>
            <text:p text:style-name="P1456"><draw:frame draw:style-name="fr3" draw:name="Image 948" text:anchor-type="as-char" svg:width="0.4728in" svg:height="0.0764in" draw:z-index="771"><draw:image xlink:href="Pictures/100000010000005B0000000F3C5F5BA5.png" xlink:type="simple" xlink:show="embed" xlink:actuate="onLoad" draw:mime-type="image/png"/></draw:frame></text:p>
          </table:table-cell>
          <table:table-cell table:style-name="Table22.B1" office:value-type="string">
            <text:p text:style-name="P1423"/>
            <text:p text:style-name="P1432"><draw:frame draw:style-name="fr3" draw:name="Image 949" text:anchor-type="as-char" svg:width="0.3299in" svg:height="0.0764in" draw:z-index="772"><draw:image xlink:href="Pictures/10000001000000400000000F4D3FA9BE.png" xlink:type="simple" xlink:show="embed" xlink:actuate="onLoad" draw:mime-type="image/png"/></draw:frame></text:p>
          </table:table-cell>
          <table:table-cell table:style-name="Table22.B1" office:value-type="string">
            <text:p text:style-name="P1423"/>
            <text:p text:style-name="P1457"><draw:frame draw:style-name="fr3" draw:name="Image 950" text:anchor-type="as-char" svg:width="0.6028in" svg:height="0.0764in" draw:z-index="773"><draw:image xlink:href="Pictures/10000001000000730000000F0EFEACEF.png" xlink:type="simple" xlink:show="embed" xlink:actuate="onLoad" draw:mime-type="image/png"/></draw:frame></text:p>
          </table:table-cell>
          <table:table-cell table:style-name="Table22.B1" office:value-type="string">
            <text:p text:style-name="P1423"/>
            <text:p text:style-name="P1458"><draw:frame draw:style-name="fr3" draw:name="Image 951" text:anchor-type="as-char" svg:width="0.5071in" svg:height="0.0764in" draw:z-index="774"><draw:image xlink:href="Pictures/10000001000000610000000F08C82FAD.png" xlink:type="simple" xlink:show="embed" xlink:actuate="onLoad" draw:mime-type="image/png"/></draw:frame></text:p>
          </table:table-cell>
          <table:table-cell table:style-name="Table22.B1" office:value-type="string">
            <text:p text:style-name="P1423"/>
            <text:p text:style-name="P1451"><draw:frame draw:style-name="fr3" draw:name="Image 952" text:anchor-type="as-char" svg:width="0.3953in" svg:height="0.0764in" draw:z-index="775"><draw:image xlink:href="Pictures/100000010000004B0000000FE90FC542.png" xlink:type="simple" xlink:show="embed" xlink:actuate="onLoad" draw:mime-type="image/png"/></draw:frame></text:p>
          </table:table-cell>
          <table:table-cell table:style-name="Table22.F1" office:value-type="string">
            <text:p text:style-name="P1423"/>
            <text:p text:style-name="P1440"><draw:frame draw:style-name="fr3" draw:name="Image 953" text:anchor-type="as-char" svg:width="0.2965in" svg:height="0.0937in" draw:z-index="776"><draw:image xlink:href="Pictures/10000001000000390000001212F2D096.png" xlink:type="simple" xlink:show="embed" xlink:actuate="onLoad" draw:mime-type="image/png"/></draw:frame></text:p>
          </table:table-cell>
        </table:table-row>
        <table:table-row table:style-name="Table22.2">
          <table:table-cell table:style-name="Table22.A1" office:value-type="string">
            <text:p text:style-name="P1423"/>
            <text:p text:style-name="P1459"><draw:frame draw:style-name="fr3" draw:name="Image 954" text:anchor-type="as-char" svg:width="0.4689in" svg:height="0.0756in" draw:z-index="777"><draw:image xlink:href="Pictures/100000010000005B0000000EF2C10291.png" xlink:type="simple" xlink:show="embed" xlink:actuate="onLoad" draw:mime-type="image/png"/></draw:frame></text:p>
          </table:table-cell>
          <table:table-cell table:style-name="Table22.B1" office:value-type="string">
            <text:p text:style-name="P1423"/>
            <text:p text:style-name="P1425"><draw:frame draw:style-name="fr3" draw:name="Image 955" text:anchor-type="as-char" svg:width="0.3272in" svg:height="0.0756in" draw:z-index="778"><draw:image xlink:href="Pictures/10000001000000400000000ED783E722.png" xlink:type="simple" xlink:show="embed" xlink:actuate="onLoad" draw:mime-type="image/png"/></draw:frame></text:p>
          </table:table-cell>
          <table:table-cell table:style-name="Table22.B1" office:value-type="string">
            <text:p text:style-name="P1423"/>
            <text:p text:style-name="P1438"><draw:frame draw:style-name="fr3" draw:name="Image 956" text:anchor-type="as-char" svg:width="0.5957in" svg:height="0.0756in" draw:z-index="779"><draw:image xlink:href="Pictures/10000001000000730000000E163CB8ED.png" xlink:type="simple" xlink:show="embed" xlink:actuate="onLoad" draw:mime-type="image/png"/></draw:frame></text:p>
          </table:table-cell>
          <table:table-cell table:style-name="Table22.B1" office:value-type="string">
            <text:p text:style-name="P1423"/>
            <text:p text:style-name="P1427"><draw:frame draw:style-name="fr3" draw:name="Image 957" text:anchor-type="as-char" svg:width="0.5008in" svg:height="0.0756in" draw:z-index="780"><draw:image xlink:href="Pictures/10000001000000610000000E0E0DF073.png" xlink:type="simple" xlink:show="embed" xlink:actuate="onLoad" draw:mime-type="image/png"/></draw:frame></text:p>
          </table:table-cell>
          <table:table-cell table:style-name="Table22.B1" office:value-type="string">
            <text:p text:style-name="P1423"/>
            <text:p text:style-name="P1439"><draw:frame draw:style-name="fr3" draw:name="Image 958" text:anchor-type="as-char" svg:width="0.3902in" svg:height="0.0756in" draw:z-index="781"><draw:image xlink:href="Pictures/100000010000004B0000000E5582614F.png" xlink:type="simple" xlink:show="embed" xlink:actuate="onLoad" draw:mime-type="image/png"/></draw:frame></text:p>
          </table:table-cell>
          <table:table-cell table:style-name="Table22.F1" office:value-type="string">
            <text:p text:style-name="P1423"/>
            <text:p text:style-name="P1429"><draw:frame draw:style-name="fr3" draw:name="Image 959" text:anchor-type="as-char" svg:width="0.3043in" svg:height="0.0937in" draw:z-index="782"><draw:image xlink:href="Pictures/100000010000003A0000001131DC1ABF.png" xlink:type="simple" xlink:show="embed" xlink:actuate="onLoad" draw:mime-type="image/png"/></draw:frame></text:p>
          </table:table-cell>
        </table:table-row>
        <table:table-row table:style-name="Table22.1">
          <table:table-cell table:style-name="Table22.A1" office:value-type="string">
            <text:p text:style-name="P1430"/>
            <text:p text:style-name="P1460"><draw:frame draw:style-name="fr3" draw:name="Image 960" text:anchor-type="as-char" svg:width="0.3992in" svg:height="0.0764in" draw:z-index="783"><draw:image xlink:href="Pictures/100000010000004C0000000FF0765D7A.png" xlink:type="simple" xlink:show="embed" xlink:actuate="onLoad" draw:mime-type="image/png"/></draw:frame></text:p>
          </table:table-cell>
          <table:table-cell table:style-name="Table22.B1" office:value-type="string">
            <text:p text:style-name="P1430"/>
            <text:p text:style-name="P1432"><draw:frame draw:style-name="fr3" draw:name="Image 961" text:anchor-type="as-char" svg:width="0.3299in" svg:height="0.0764in" draw:z-index="784"><draw:image xlink:href="Pictures/10000001000000400000000F36D8674B.png" xlink:type="simple" xlink:show="embed" xlink:actuate="onLoad" draw:mime-type="image/png"/></draw:frame></text:p>
          </table:table-cell>
          <table:table-cell table:style-name="Table22.B1" office:value-type="string">
            <text:p text:style-name="P1430"/>
            <text:p text:style-name="P1442"><draw:frame draw:style-name="fr3" draw:name="Image 962" text:anchor-type="as-char" svg:width="0.6in" svg:height="0.0764in" draw:z-index="785"><draw:image xlink:href="Pictures/10000001000000730000000F00176643.png" xlink:type="simple" xlink:show="embed" xlink:actuate="onLoad" draw:mime-type="image/png"/></draw:frame></text:p>
          </table:table-cell>
          <table:table-cell table:style-name="Table22.B1" office:value-type="string">
            <text:p text:style-name="P1430"/>
            <text:p text:style-name="P1461"><draw:frame draw:style-name="fr3" draw:name="Image 963" text:anchor-type="as-char" svg:width="0.5047in" svg:height="0.0764in" draw:z-index="786"><draw:image xlink:href="Pictures/10000001000000610000000FFF53D03B.png" xlink:type="simple" xlink:show="embed" xlink:actuate="onLoad" draw:mime-type="image/png"/></draw:frame></text:p>
          </table:table-cell>
          <table:table-cell table:style-name="Table22.B1" office:value-type="string">
            <text:p text:style-name="P1430"/>
            <text:p text:style-name="P1451"><draw:frame draw:style-name="fr3" draw:name="Image 964" text:anchor-type="as-char" svg:width="0.3953in" svg:height="0.0764in" draw:z-index="787"><draw:image xlink:href="Pictures/100000010000004B0000000FA0E601F0.png" xlink:type="simple" xlink:show="embed" xlink:actuate="onLoad" draw:mime-type="image/png"/></draw:frame></text:p>
          </table:table-cell>
          <table:table-cell table:style-name="Table22.F1" office:value-type="string">
            <text:p text:style-name="P1430"/>
            <text:p text:style-name="P1440"><draw:frame draw:style-name="fr3" draw:name="Image 965" text:anchor-type="as-char" svg:width="0.2965in" svg:height="0.0937in" draw:z-index="788"><draw:image xlink:href="Pictures/100000010000003900000012CB14EE69.png" xlink:type="simple" xlink:show="embed" xlink:actuate="onLoad" draw:mime-type="image/png"/></draw:frame></text:p>
          </table:table-cell>
        </table:table-row>
        <table:table-row table:style-name="Table22.2">
          <table:table-cell table:style-name="Table22.A1" office:value-type="string">
            <text:p text:style-name="P1423"/>
            <text:p text:style-name="P1446"><draw:frame draw:style-name="fr3" draw:name="Image 966" text:anchor-type="as-char" svg:width="0.452in" svg:height="0.0756in" draw:z-index="789"><draw:image xlink:href="Pictures/10000001000000570000000EE606B74B.png" xlink:type="simple" xlink:show="embed" xlink:actuate="onLoad" draw:mime-type="image/png"/></draw:frame></text:p>
          </table:table-cell>
          <table:table-cell table:style-name="Table22.B1" office:value-type="string">
            <text:p text:style-name="P1423"/>
            <text:p text:style-name="P1425"><draw:frame draw:style-name="fr3" draw:name="Image 967" text:anchor-type="as-char" svg:width="0.3272in" svg:height="0.0756in" draw:z-index="790"><draw:image xlink:href="Pictures/10000001000000400000000E30A7FFF1.png" xlink:type="simple" xlink:show="embed" xlink:actuate="onLoad" draw:mime-type="image/png"/></draw:frame></text:p>
          </table:table-cell>
          <table:table-cell table:style-name="Table22.B1" office:value-type="string">
            <text:p text:style-name="P1423"/>
            <text:p text:style-name="P1438"><draw:frame draw:style-name="fr3" draw:name="Image 968" text:anchor-type="as-char" svg:width="0.5937in" svg:height="0.0756in" draw:z-index="791"><draw:image xlink:href="Pictures/10000001000000730000000E93CA2277.png" xlink:type="simple" xlink:show="embed" xlink:actuate="onLoad" draw:mime-type="image/png"/></draw:frame></text:p>
          </table:table-cell>
          <table:table-cell table:style-name="Table22.B1" office:value-type="string">
            <text:p text:style-name="P1423"/>
            <text:p text:style-name="P1447"><draw:frame draw:style-name="fr3" draw:name="Image 969" text:anchor-type="as-char" svg:width="0.4953in" svg:height="0.0756in" draw:z-index="792"><draw:image xlink:href="Pictures/10000001000000600000000EDD62F18F.png" xlink:type="simple" xlink:show="embed" xlink:actuate="onLoad" draw:mime-type="image/png"/></draw:frame></text:p>
          </table:table-cell>
          <table:table-cell table:style-name="Table22.B1" office:value-type="string">
            <text:p text:style-name="P1423"/>
            <text:p text:style-name="P1439"><draw:frame draw:style-name="fr3" draw:name="Image 970" text:anchor-type="as-char" svg:width="0.3929in" svg:height="0.0756in" draw:z-index="793"><draw:image xlink:href="Pictures/100000010000004C0000000E3A670419.png" xlink:type="simple" xlink:show="embed" xlink:actuate="onLoad" draw:mime-type="image/png"/></draw:frame></text:p>
          </table:table-cell>
          <table:table-cell table:style-name="Table22.F1" office:value-type="string">
            <text:p text:style-name="P1423"/>
            <text:p text:style-name="P1440"><draw:frame draw:style-name="fr3" draw:name="Image 971" text:anchor-type="as-char" svg:width="0.298in" svg:height="0.0937in" draw:z-index="794"><draw:image xlink:href="Pictures/100000010000003900000012E94DB697.png" xlink:type="simple" xlink:show="embed" xlink:actuate="onLoad" draw:mime-type="image/png"/></draw:frame></text:p>
          </table:table-cell>
        </table:table-row>
        <table:table-row table:style-name="Table22.2">
          <table:table-cell table:style-name="Table22.A1" office:value-type="string">
            <text:p text:style-name="P1423"/>
            <text:p text:style-name="P1462"><draw:frame draw:style-name="fr3" draw:name="Image 972" text:anchor-type="as-char" svg:width="0.4465in" svg:height="0.0764in" draw:z-index="795"><draw:image xlink:href="Pictures/10000001000000560000000F24F7AB7F.png" xlink:type="simple" xlink:show="embed" xlink:actuate="onLoad" draw:mime-type="image/png"/></draw:frame></text:p>
          </table:table-cell>
          <table:table-cell table:style-name="Table22.B1" office:value-type="string">
            <text:p text:style-name="P1423"/>
            <text:p text:style-name="P1432"><draw:frame draw:style-name="fr3" draw:name="Image 973" text:anchor-type="as-char" svg:width="0.3299in" svg:height="0.0764in" draw:z-index="796"><draw:image xlink:href="Pictures/10000001000000400000000F4BAF282A.png" xlink:type="simple" xlink:show="embed" xlink:actuate="onLoad" draw:mime-type="image/png"/></draw:frame></text:p>
          </table:table-cell>
          <table:table-cell table:style-name="Table22.B1" office:value-type="string">
            <text:p text:style-name="P1423"/>
            <text:p text:style-name="P1442"><draw:frame draw:style-name="fr3" draw:name="Image 974" text:anchor-type="as-char" svg:width="0.6in" svg:height="0.0764in" draw:z-index="797"><draw:image xlink:href="Pictures/10000001000000730000000F87ADD964.png" xlink:type="simple" xlink:show="embed" xlink:actuate="onLoad" draw:mime-type="image/png"/></draw:frame></text:p>
          </table:table-cell>
          <table:table-cell table:style-name="Table22.B1" office:value-type="string">
            <text:p text:style-name="P1423"/>
            <text:p text:style-name="P1461"><draw:frame draw:style-name="fr3" draw:name="Image 975" text:anchor-type="as-char" svg:width="0.5047in" svg:height="0.0764in" draw:z-index="798"><draw:image xlink:href="Pictures/10000001000000610000000FF050A37E.png" xlink:type="simple" xlink:show="embed" xlink:actuate="onLoad" draw:mime-type="image/png"/></draw:frame></text:p>
          </table:table-cell>
          <table:table-cell table:style-name="Table22.B1" office:value-type="string">
            <text:p text:style-name="P1423"/>
            <text:p text:style-name="P1435"><draw:frame draw:style-name="fr3" draw:name="Image 976" text:anchor-type="as-char" svg:width="0.3937in" svg:height="0.0764in" draw:z-index="799"><draw:image xlink:href="Pictures/100000010000004B0000000F62A1DDBB.png" xlink:type="simple" xlink:show="embed" xlink:actuate="onLoad" draw:mime-type="image/png"/></draw:frame></text:p>
          </table:table-cell>
          <table:table-cell table:style-name="Table22.F1" office:value-type="string">
            <text:p text:style-name="P1423"/>
            <text:p text:style-name="P1429"><draw:frame draw:style-name="fr3" draw:name="Image 977" text:anchor-type="as-char" svg:width="0.3035in" svg:height="0.0937in" draw:z-index="800"><draw:image xlink:href="Pictures/100000010000003A000000120A30DF5D.png" xlink:type="simple" xlink:show="embed" xlink:actuate="onLoad" draw:mime-type="image/png"/></draw:frame></text:p>
          </table:table-cell>
        </table:table-row>
        <table:table-row table:style-name="Table22.2">
          <table:table-cell table:style-name="Table22.A1" office:value-type="string">
            <text:p text:style-name="P1423"/>
            <text:p text:style-name="P1437"><draw:frame draw:style-name="fr3" draw:name="Image 978" text:anchor-type="as-char" svg:width="0.4201in" svg:height="0.0756in" draw:z-index="801"><draw:image xlink:href="Pictures/10000001000000520000000E68FBF4D2.png" xlink:type="simple" xlink:show="embed" xlink:actuate="onLoad" draw:mime-type="image/png"/></draw:frame></text:p>
          </table:table-cell>
          <table:table-cell table:style-name="Table22.B1" office:value-type="string">
            <text:p text:style-name="P1423"/>
            <text:p text:style-name="P1425"><draw:frame draw:style-name="fr3" draw:name="Image 979" text:anchor-type="as-char" svg:width="0.3272in" svg:height="0.0756in" draw:z-index="802"><draw:image xlink:href="Pictures/10000001000000400000000E4C66D081.png" xlink:type="simple" xlink:show="embed" xlink:actuate="onLoad" draw:mime-type="image/png"/></draw:frame></text:p>
          </table:table-cell>
          <table:table-cell table:style-name="Table22.B1" office:value-type="string">
            <text:p text:style-name="P1423"/>
            <text:p text:style-name="P1438"><draw:frame draw:style-name="fr3" draw:name="Image 980" text:anchor-type="as-char" svg:width="0.5937in" svg:height="0.0756in" draw:z-index="803"><draw:image xlink:href="Pictures/10000001000000730000000E00839C1A.png" xlink:type="simple" xlink:show="embed" xlink:actuate="onLoad" draw:mime-type="image/png"/></draw:frame></text:p>
          </table:table-cell>
          <table:table-cell table:style-name="Table22.B1" office:value-type="string">
            <text:p text:style-name="P1423"/>
            <text:p text:style-name="P1447"><draw:frame draw:style-name="fr3" draw:name="Image 981" text:anchor-type="as-char" svg:width="0.4953in" svg:height="0.0756in" draw:z-index="804"><draw:image xlink:href="Pictures/10000001000000600000000E0CB75356.png" xlink:type="simple" xlink:show="embed" xlink:actuate="onLoad" draw:mime-type="image/png"/></draw:frame></text:p>
          </table:table-cell>
          <table:table-cell table:style-name="Table22.B1" office:value-type="string">
            <text:p text:style-name="P1423"/>
            <text:p text:style-name="P1452"><draw:frame draw:style-name="fr3" draw:name="Image 982" text:anchor-type="as-char" svg:width="0.3929in" svg:height="0.0756in" draw:z-index="1173"><draw:image xlink:href="Pictures/100000010000004C0000000EA627237F.png" xlink:type="simple" xlink:show="embed" xlink:actuate="onLoad" draw:mime-type="image/png"/></draw:frame></text:p>
          </table:table-cell>
          <table:table-cell table:style-name="Table22.F1" office:value-type="string">
            <text:p text:style-name="P1423"/>
            <text:p text:style-name="P1440"><draw:frame draw:style-name="fr3" draw:name="Image 983" text:anchor-type="as-char" svg:width="0.2965in" svg:height="0.0937in" draw:z-index="1174"><draw:image xlink:href="Pictures/1000000100000039000000129DBC8D1D.png" xlink:type="simple" xlink:show="embed" xlink:actuate="onLoad" draw:mime-type="image/png"/></draw:frame></text:p>
          </table:table-cell>
        </table:table-row>
      </table:table>
      <text:p text:style-name="P1463"/>
      <text:p text:style-name="P1464"/>
      <table:table table:name="Table23" table:style-name="Table23">
        <table:table-column table:style-name="Table23.A"/>
        <table:table-column table:style-name="Table23.B"/>
        <table:table-column table:style-name="Table23.C"/>
        <table:table-column table:style-name="Table23.D"/>
        <table:table-column table:style-name="Table23.E"/>
        <table:table-column table:style-name="Table23.F"/>
        <table:table-row table:style-name="Table23.1">
          <table:table-cell table:style-name="Table23.A1" office:value-type="string">
            <text:p text:style-name="P1430"/>
            <text:p text:style-name="P1465"><draw:frame draw:style-name="fr3" draw:name="Image 984" text:anchor-type="as-char" svg:width="0.4575in" svg:height="0.0764in" draw:z-index="805"><draw:image xlink:href="Pictures/10000001000000580000000F3287B9BB.png" xlink:type="simple" xlink:show="embed" xlink:actuate="onLoad" draw:mime-type="image/png"/></draw:frame></text:p>
          </table:table-cell>
          <table:table-cell table:style-name="Table23.B1" office:value-type="string">
            <text:p text:style-name="P1430"/>
            <text:p text:style-name="P1432"><draw:frame draw:style-name="fr3" draw:name="Image 985" text:anchor-type="as-char" svg:width="0.3299in" svg:height="0.0764in" draw:z-index="806"><draw:image xlink:href="Pictures/10000001000000400000000F2D946B69.png" xlink:type="simple" xlink:show="embed" xlink:actuate="onLoad" draw:mime-type="image/png"/></draw:frame></text:p>
          </table:table-cell>
          <table:table-cell table:style-name="Table23.B1" office:value-type="string">
            <text:p text:style-name="P1430"/>
            <text:p text:style-name="P1442"><draw:frame draw:style-name="fr3" draw:name="Image 986" text:anchor-type="as-char" svg:width="0.5972in" svg:height="0.0764in" draw:z-index="807"><draw:image xlink:href="Pictures/10000001000000730000000FC6BACCEE.png" xlink:type="simple" xlink:show="embed" xlink:actuate="onLoad" draw:mime-type="image/png"/></draw:frame></text:p>
          </table:table-cell>
          <table:table-cell table:style-name="Table23.B1" office:value-type="string">
            <text:p text:style-name="P1430"/>
            <text:p text:style-name="P1434"><draw:frame draw:style-name="fr3" draw:name="Image 987" text:anchor-type="as-char" svg:width="0.4992in" svg:height="0.0764in" draw:z-index="808"><draw:image xlink:href="Pictures/10000001000000600000000FDFE2F274.png" xlink:type="simple" xlink:show="embed" xlink:actuate="onLoad" draw:mime-type="image/png"/></draw:frame></text:p>
          </table:table-cell>
          <table:table-cell table:style-name="Table23.B1" office:value-type="string">
            <text:p text:style-name="P1430"/>
            <text:p text:style-name="P1435"><draw:frame draw:style-name="fr3" draw:name="Image 988" text:anchor-type="as-char" svg:width="0.3937in" svg:height="0.0764in" draw:z-index="809"><draw:image xlink:href="Pictures/100000010000004B0000000FD197EEAA.png" xlink:type="simple" xlink:show="embed" xlink:actuate="onLoad" draw:mime-type="image/png"/></draw:frame></text:p>
          </table:table-cell>
          <table:table-cell table:style-name="Table23.F1" office:value-type="string">
            <text:p text:style-name="P1430"/>
            <text:p text:style-name="P1429"><draw:frame draw:style-name="fr3" draw:name="Image 989" text:anchor-type="as-char" svg:width="0.3035in" svg:height="0.0937in" draw:z-index="810"><draw:image xlink:href="Pictures/100000010000003A00000012D7B84961.png" xlink:type="simple" xlink:show="embed" xlink:actuate="onLoad" draw:mime-type="image/png"/></draw:frame></text:p>
          </table:table-cell>
        </table:table-row>
        <table:table-row table:style-name="Table23.2">
          <table:table-cell table:style-name="Table23.A1" office:value-type="string">
            <text:p text:style-name="P1423"/>
            <text:p text:style-name="P1437"><draw:frame draw:style-name="fr3" draw:name="Image 990" text:anchor-type="as-char" svg:width="0.4201in" svg:height="0.0756in" draw:z-index="811"><draw:image xlink:href="Pictures/10000001000000520000000EB8A10354.png" xlink:type="simple" xlink:show="embed" xlink:actuate="onLoad" draw:mime-type="image/png"/></draw:frame></text:p>
          </table:table-cell>
          <table:table-cell table:style-name="Table23.B1" office:value-type="string">
            <text:p text:style-name="P1423"/>
            <text:p text:style-name="P1425"><draw:frame draw:style-name="fr3" draw:name="Image 991" text:anchor-type="as-char" svg:width="0.3272in" svg:height="0.0756in" draw:z-index="812"><draw:image xlink:href="Pictures/10000001000000400000000EA709BE8A.png" xlink:type="simple" xlink:show="embed" xlink:actuate="onLoad" draw:mime-type="image/png"/></draw:frame></text:p>
          </table:table-cell>
          <table:table-cell table:style-name="Table23.B1" office:value-type="string">
            <text:p text:style-name="P1423"/>
            <text:p text:style-name="P1438"><draw:frame draw:style-name="fr3" draw:name="Image 992" text:anchor-type="as-char" svg:width="0.5917in" svg:height="0.0756in" draw:z-index="813"><draw:image xlink:href="Pictures/10000001000000730000000E7794718D.png" xlink:type="simple" xlink:show="embed" xlink:actuate="onLoad" draw:mime-type="image/png"/></draw:frame></text:p>
          </table:table-cell>
          <table:table-cell table:style-name="Table23.B1" office:value-type="string">
            <text:p text:style-name="P1423"/>
            <text:p text:style-name="P1447"><draw:frame draw:style-name="fr3" draw:name="Image 993" text:anchor-type="as-char" svg:width="0.4953in" svg:height="0.0756in" draw:z-index="814"><draw:image xlink:href="Pictures/10000001000000600000000E9ED6B044.png" xlink:type="simple" xlink:show="embed" xlink:actuate="onLoad" draw:mime-type="image/png"/></draw:frame></text:p>
          </table:table-cell>
          <table:table-cell table:style-name="Table23.B1" office:value-type="string">
            <text:p text:style-name="P1423"/>
            <text:p text:style-name="P1439"><draw:frame draw:style-name="fr3" draw:name="Image 994" text:anchor-type="as-char" svg:width="0.3929in" svg:height="0.0756in" draw:z-index="815"><draw:image xlink:href="Pictures/100000010000004C0000000EB3FA5E74.png" xlink:type="simple" xlink:show="embed" xlink:actuate="onLoad" draw:mime-type="image/png"/></draw:frame></text:p>
          </table:table-cell>
          <table:table-cell table:style-name="Table23.F1" office:value-type="string">
            <text:p text:style-name="P1423"/>
            <text:p text:style-name="P1440"><draw:frame draw:style-name="fr3" draw:name="Image 995" text:anchor-type="as-char" svg:width="0.298in" svg:height="0.0937in" draw:z-index="816"><draw:image xlink:href="Pictures/1000000100000039000000125330C609.png" xlink:type="simple" xlink:show="embed" xlink:actuate="onLoad" draw:mime-type="image/png"/></draw:frame></text:p>
          </table:table-cell>
        </table:table-row>
        <table:table-row table:style-name="Table23.1">
          <table:table-cell table:style-name="Table23.A1" office:value-type="string">
            <text:p text:style-name="P1430"/>
            <text:p text:style-name="P1466"><draw:frame draw:style-name="fr3" draw:name="Image 996" text:anchor-type="as-char" svg:width="0.4646in" svg:height="0.0756in" draw:z-index="817"><draw:image xlink:href="Pictures/100000010000005A0000000EBF77C6FD.png" xlink:type="simple" xlink:show="embed" xlink:actuate="onLoad" draw:mime-type="image/png"/></draw:frame></text:p>
          </table:table-cell>
          <table:table-cell table:style-name="Table23.B1" office:value-type="string">
            <text:p text:style-name="P1430"/>
            <text:p text:style-name="P1425"><draw:frame draw:style-name="fr3" draw:name="Image 997" text:anchor-type="as-char" svg:width="0.3272in" svg:height="0.0756in" draw:z-index="818"><draw:image xlink:href="Pictures/10000001000000400000000EF3E4CFBB.png" xlink:type="simple" xlink:show="embed" xlink:actuate="onLoad" draw:mime-type="image/png"/></draw:frame></text:p>
          </table:table-cell>
          <table:table-cell table:style-name="Table23.B1" office:value-type="string">
            <text:p text:style-name="P1430"/>
            <text:p text:style-name="P1438"><draw:frame draw:style-name="fr3" draw:name="Image 998" text:anchor-type="as-char" svg:width="0.5937in" svg:height="0.0756in" draw:z-index="819"><draw:image xlink:href="Pictures/10000001000000730000000E1CE4A06A.png" xlink:type="simple" xlink:show="embed" xlink:actuate="onLoad" draw:mime-type="image/png"/></draw:frame></text:p>
          </table:table-cell>
          <table:table-cell table:style-name="Table23.B1" office:value-type="string">
            <text:p text:style-name="P1430"/>
            <text:p text:style-name="P1427"><draw:frame draw:style-name="fr3" draw:name="Image 999" text:anchor-type="as-char" svg:width="0.5008in" svg:height="0.0756in" draw:z-index="820"><draw:image xlink:href="Pictures/10000001000000610000000EB1C6BA8F.png" xlink:type="simple" xlink:show="embed" xlink:actuate="onLoad" draw:mime-type="image/png"/></draw:frame></text:p>
          </table:table-cell>
          <table:table-cell table:style-name="Table23.B1" office:value-type="string">
            <text:p text:style-name="P1430"/>
            <text:p text:style-name="P1439"><draw:frame draw:style-name="fr3" draw:name="Image 1000" text:anchor-type="as-char" svg:width="0.3929in" svg:height="0.0756in" draw:z-index="821"><draw:image xlink:href="Pictures/100000010000004C0000000ED1798792.png" xlink:type="simple" xlink:show="embed" xlink:actuate="onLoad" draw:mime-type="image/png"/></draw:frame></text:p>
          </table:table-cell>
          <table:table-cell table:style-name="Table23.F1" office:value-type="string">
            <text:p text:style-name="P1430"/>
            <text:p text:style-name="P1440"><draw:frame draw:style-name="fr3" draw:name="Image 1001" text:anchor-type="as-char" svg:width="0.2984in" svg:height="0.0937in" draw:z-index="822"><draw:image xlink:href="Pictures/1000000100000039000000115AC58E0F.png" xlink:type="simple" xlink:show="embed" xlink:actuate="onLoad" draw:mime-type="image/png"/></draw:frame></text:p>
          </table:table-cell>
        </table:table-row>
        <table:table-row table:style-name="Table23.2">
          <table:table-cell table:style-name="Table23.A1" office:value-type="string">
            <text:p text:style-name="P1436"/>
            <text:p text:style-name="P1454"><draw:frame draw:style-name="fr3" draw:name="Image 1002" text:anchor-type="as-char" svg:width="0.4256in" svg:height="0.0756in" draw:z-index="823"><draw:image xlink:href="Pictures/10000001000000520000000E20C380AD.png" xlink:type="simple" xlink:show="embed" xlink:actuate="onLoad" draw:mime-type="image/png"/></draw:frame></text:p>
          </table:table-cell>
          <table:table-cell table:style-name="Table23.B1" office:value-type="string">
            <text:p text:style-name="P1436"/>
            <text:p text:style-name="P1425"><draw:frame draw:style-name="fr3" draw:name="Image 1003" text:anchor-type="as-char" svg:width="0.3272in" svg:height="0.0756in" draw:z-index="824"><draw:image xlink:href="Pictures/10000001000000400000000E7C2F41F2.png" xlink:type="simple" xlink:show="embed" xlink:actuate="onLoad" draw:mime-type="image/png"/></draw:frame></text:p>
          </table:table-cell>
          <table:table-cell table:style-name="Table23.B1" office:value-type="string">
            <text:p text:style-name="P1436"/>
            <text:p text:style-name="P1442"><draw:frame draw:style-name="fr9" draw:name="Image58" text:anchor-type="as-char" svg:width="0.1508in" svg:height="0.0772in" draw:z-index="1175"><draw:image xlink:href="Pictures/100000010000000E00000007B1866D22.png" xlink:type="simple" xlink:show="embed" xlink:actuate="onLoad" draw:mime-type="image/png"/></draw:frame><draw:frame draw:style-name="fr9" draw:name="Image59" text:anchor-type="as-char" svg:width="0.4398in" svg:height="0.0772in" draw:z-index="1176"><draw:image xlink:href="Pictures/100000010000002A000000079947B26A.png" xlink:type="simple" xlink:show="embed" xlink:actuate="onLoad" draw:mime-type="image/png"/></draw:frame></text:p>
          </table:table-cell>
          <table:table-cell table:style-name="Table23.B1" office:value-type="string">
            <text:p text:style-name="P1436"/>
            <text:p text:style-name="P1427"><draw:frame draw:style-name="fr3" draw:name="Image 1008" text:anchor-type="as-char" svg:width="0.5008in" svg:height="0.0756in" draw:z-index="825"><draw:image xlink:href="Pictures/10000001000000610000000EB318E868.png" xlink:type="simple" xlink:show="embed" xlink:actuate="onLoad" draw:mime-type="image/png"/></draw:frame></text:p>
          </table:table-cell>
          <table:table-cell table:style-name="Table23.B1" office:value-type="string">
            <text:p text:style-name="P1436"/>
            <text:p text:style-name="P1439"><draw:frame draw:style-name="fr3" draw:name="Image 1009" text:anchor-type="as-char" svg:width="0.3902in" svg:height="0.0756in" draw:z-index="826"><draw:image xlink:href="Pictures/100000010000004B0000000E3FF90D04.png" xlink:type="simple" xlink:show="embed" xlink:actuate="onLoad" draw:mime-type="image/png"/></draw:frame></text:p>
          </table:table-cell>
          <table:table-cell table:style-name="Table23.F1" office:value-type="string">
            <text:p text:style-name="P1436"/>
            <text:p text:style-name="P1429"><draw:frame draw:style-name="fr3" draw:name="Image 1010" text:anchor-type="as-char" svg:width="0.3035in" svg:height="0.0937in" draw:z-index="827"><draw:image xlink:href="Pictures/100000010000003A000000123ECA5218.png" xlink:type="simple" xlink:show="embed" xlink:actuate="onLoad" draw:mime-type="image/png"/></draw:frame></text:p>
          </table:table-cell>
        </table:table-row>
        <table:table-row table:style-name="Table23.2">
          <table:table-cell table:style-name="Table23.A1" office:value-type="string">
            <text:p text:style-name="P1423"/>
            <text:p text:style-name="P1448"><draw:frame draw:style-name="fr3" draw:name="Image 1011" text:anchor-type="as-char" svg:width="0.4335in" svg:height="0.0756in" draw:z-index="828"><draw:image xlink:href="Pictures/10000001000000540000000E7B036A81.png" xlink:type="simple" xlink:show="embed" xlink:actuate="onLoad" draw:mime-type="image/png"/></draw:frame></text:p>
          </table:table-cell>
          <table:table-cell table:style-name="Table23.B1" office:value-type="string">
            <text:p text:style-name="P1423"/>
            <text:p text:style-name="P1425"><draw:frame draw:style-name="fr3" draw:name="Image 1012" text:anchor-type="as-char" svg:width="0.3272in" svg:height="0.0756in" draw:z-index="829"><draw:image xlink:href="Pictures/10000001000000400000000E2C60C78B.png" xlink:type="simple" xlink:show="embed" xlink:actuate="onLoad" draw:mime-type="image/png"/></draw:frame></text:p>
          </table:table-cell>
          <table:table-cell table:style-name="Table23.B1" office:value-type="string">
            <text:p text:style-name="P1423"/>
            <text:p text:style-name="P1438"><draw:frame draw:style-name="fr3" draw:name="Image 1013" text:anchor-type="as-char" svg:width="0.5917in" svg:height="0.0756in" draw:z-index="830"><draw:image xlink:href="Pictures/10000001000000730000000E6FF96354.png" xlink:type="simple" xlink:show="embed" xlink:actuate="onLoad" draw:mime-type="image/png"/></draw:frame></text:p>
          </table:table-cell>
          <table:table-cell table:style-name="Table23.B1" office:value-type="string">
            <text:p text:style-name="P1423"/>
            <text:p text:style-name="P1427"><draw:frame draw:style-name="fr3" draw:name="Image 1014" text:anchor-type="as-char" svg:width="0.5008in" svg:height="0.0756in" draw:z-index="831"><draw:image xlink:href="Pictures/10000001000000610000000EA5EEEDDB.png" xlink:type="simple" xlink:show="embed" xlink:actuate="onLoad" draw:mime-type="image/png"/></draw:frame></text:p>
          </table:table-cell>
          <table:table-cell table:style-name="Table23.B1" office:value-type="string">
            <text:p text:style-name="P1423"/>
            <text:p text:style-name="P1439"><draw:frame draw:style-name="fr3" draw:name="Image 1015" text:anchor-type="as-char" svg:width="0.3902in" svg:height="0.0756in" draw:z-index="832"><draw:image xlink:href="Pictures/100000010000004B0000000E0B1E1D78.png" xlink:type="simple" xlink:show="embed" xlink:actuate="onLoad" draw:mime-type="image/png"/></draw:frame></text:p>
          </table:table-cell>
          <table:table-cell table:style-name="Table23.F1" office:value-type="string">
            <text:p text:style-name="P1423"/>
            <text:p text:style-name="P1429"><draw:frame draw:style-name="fr3" draw:name="Image 1016" text:anchor-type="as-char" svg:width="0.3043in" svg:height="0.0937in" draw:z-index="833"><draw:image xlink:href="Pictures/100000010000003A0000001148227D6F.png" xlink:type="simple" xlink:show="embed" xlink:actuate="onLoad" draw:mime-type="image/png"/></draw:frame></text:p>
          </table:table-cell>
        </table:table-row>
        <table:table-row table:style-name="Table23.2">
          <table:table-cell table:style-name="Table23.A1" office:value-type="string">
            <text:p text:style-name="P1423"/>
            <text:p text:style-name="P1467"><draw:frame draw:style-name="fr3" draw:name="Image 1017" text:anchor-type="as-char" svg:width="0.4244in" svg:height="0.0764in" draw:z-index="834"><draw:image xlink:href="Pictures/10000001000000520000000FE72311FC.png" xlink:type="simple" xlink:show="embed" xlink:actuate="onLoad" draw:mime-type="image/png"/></draw:frame></text:p>
          </table:table-cell>
          <table:table-cell table:style-name="Table23.B1" office:value-type="string">
            <text:p text:style-name="P1423"/>
            <text:p text:style-name="P1432"><draw:frame draw:style-name="fr3" draw:name="Image 1018" text:anchor-type="as-char" svg:width="0.3299in" svg:height="0.0764in" draw:z-index="835"><draw:image xlink:href="Pictures/10000001000000400000000F770E26EA.png" xlink:type="simple" xlink:show="embed" xlink:actuate="onLoad" draw:mime-type="image/png"/></draw:frame></text:p>
          </table:table-cell>
          <table:table-cell table:style-name="Table23.B1" office:value-type="string">
            <text:p text:style-name="P1423"/>
            <text:p text:style-name="P1442"><draw:frame draw:style-name="fr3" draw:name="Image 1019" text:anchor-type="as-char" svg:width="0.6028in" svg:height="0.0764in" draw:z-index="836"><draw:image xlink:href="Pictures/10000001000000740000000F16B49AAA.png" xlink:type="simple" xlink:show="embed" xlink:actuate="onLoad" draw:mime-type="image/png"/></draw:frame></text:p>
          </table:table-cell>
          <table:table-cell table:style-name="Table23.B1" office:value-type="string">
            <text:p text:style-name="P1423"/>
            <text:p text:style-name="P1434"><draw:frame draw:style-name="fr3" draw:name="Image 1020" text:anchor-type="as-char" svg:width="0.4992in" svg:height="0.0764in" draw:z-index="837"><draw:image xlink:href="Pictures/10000001000000600000000F281B97E3.png" xlink:type="simple" xlink:show="embed" xlink:actuate="onLoad" draw:mime-type="image/png"/></draw:frame></text:p>
          </table:table-cell>
          <table:table-cell table:style-name="Table23.B1" office:value-type="string">
            <text:p text:style-name="P1423"/>
            <text:p text:style-name="P1435"><draw:frame draw:style-name="fr3" draw:name="Image 1021" text:anchor-type="as-char" svg:width="0.3965in" svg:height="0.0764in" draw:z-index="838"><draw:image xlink:href="Pictures/100000010000004C0000000FE6F0E6B7.png" xlink:type="simple" xlink:show="embed" xlink:actuate="onLoad" draw:mime-type="image/png"/></draw:frame></text:p>
          </table:table-cell>
          <table:table-cell table:style-name="Table23.F1" office:value-type="string">
            <text:p text:style-name="P1423"/>
            <text:p text:style-name="P1440"><draw:frame draw:style-name="fr3" draw:name="Image 1022" text:anchor-type="as-char" svg:width="0.298in" svg:height="0.0937in" draw:z-index="839"><draw:image xlink:href="Pictures/100000010000003900000012548BC54C.png" xlink:type="simple" xlink:show="embed" xlink:actuate="onLoad" draw:mime-type="image/png"/></draw:frame></text:p>
          </table:table-cell>
        </table:table-row>
        <table:table-row table:style-name="Table23.1">
          <table:table-cell table:style-name="Table23.A1" office:value-type="string">
            <text:p text:style-name="P1430"/>
            <text:p text:style-name="P1448"><draw:frame draw:style-name="fr3" draw:name="Image 1023" text:anchor-type="as-char" svg:width="0.4362in" svg:height="0.0756in" draw:z-index="840"><draw:image xlink:href="Pictures/10000001000000540000000E9E5A772F.png" xlink:type="simple" xlink:show="embed" xlink:actuate="onLoad" draw:mime-type="image/png"/></draw:frame></text:p>
          </table:table-cell>
          <table:table-cell table:style-name="Table23.B1" office:value-type="string">
            <text:p text:style-name="P1430"/>
            <text:p text:style-name="P1425"><draw:frame draw:style-name="fr3" draw:name="Image 1024" text:anchor-type="as-char" svg:width="0.3272in" svg:height="0.0756in" draw:z-index="841"><draw:image xlink:href="Pictures/10000001000000400000000E6F202C20.png" xlink:type="simple" xlink:show="embed" xlink:actuate="onLoad" draw:mime-type="image/png"/></draw:frame></text:p>
          </table:table-cell>
          <table:table-cell table:style-name="Table23.B1" office:value-type="string">
            <text:p text:style-name="P1430"/>
            <text:p text:style-name="P1438"><draw:frame draw:style-name="fr3" draw:name="Image 1025" text:anchor-type="as-char" svg:width="0.5957in" svg:height="0.0756in" draw:z-index="842"><draw:image xlink:href="Pictures/10000001000000730000000EA5E951DC.png" xlink:type="simple" xlink:show="embed" xlink:actuate="onLoad" draw:mime-type="image/png"/></draw:frame></text:p>
          </table:table-cell>
          <table:table-cell table:style-name="Table23.B1" office:value-type="string">
            <text:p text:style-name="P1430"/>
            <text:p text:style-name="P1445"><draw:frame draw:style-name="fr3" draw:name="Image 1026" text:anchor-type="as-char" svg:width="0.502in" svg:height="0.0756in" draw:z-index="843"><draw:image xlink:href="Pictures/10000001000000610000000E43D3BC7E.png" xlink:type="simple" xlink:show="embed" xlink:actuate="onLoad" draw:mime-type="image/png"/></draw:frame></text:p>
          </table:table-cell>
          <table:table-cell table:style-name="Table23.B1" office:value-type="string">
            <text:p text:style-name="P1430"/>
            <text:p text:style-name="P1439"><draw:frame draw:style-name="fr3" draw:name="Image 1027" text:anchor-type="as-char" svg:width="0.3929in" svg:height="0.0756in" draw:z-index="844"><draw:image xlink:href="Pictures/100000010000004C0000000E885E134E.png" xlink:type="simple" xlink:show="embed" xlink:actuate="onLoad" draw:mime-type="image/png"/></draw:frame></text:p>
          </table:table-cell>
          <table:table-cell table:style-name="Table23.F1" office:value-type="string">
            <text:p text:style-name="P1430"/>
            <text:p text:style-name="P1440"><draw:frame draw:style-name="fr3" draw:name="Image 1028" text:anchor-type="as-char" svg:width="0.298in" svg:height="0.0937in" draw:z-index="845"><draw:image xlink:href="Pictures/1000000100000039000000126F16D19B.png" xlink:type="simple" xlink:show="embed" xlink:actuate="onLoad" draw:mime-type="image/png"/></draw:frame></text:p>
          </table:table-cell>
        </table:table-row>
        <table:table-row table:style-name="Table23.2">
          <table:table-cell table:style-name="Table23.A1" office:value-type="string">
            <text:p text:style-name="P1436"/>
            <text:p text:style-name="P1468"><draw:frame draw:style-name="fr3" draw:name="Image 1029" text:anchor-type="as-char" svg:width="0.4752in" svg:height="0.0764in" draw:z-index="846"><draw:image xlink:href="Pictures/100000010000005B0000000F548448E4.png" xlink:type="simple" xlink:show="embed" xlink:actuate="onLoad" draw:mime-type="image/png"/></draw:frame></text:p>
          </table:table-cell>
          <table:table-cell table:style-name="Table23.B1" office:value-type="string">
            <text:p text:style-name="P1436"/>
            <text:p text:style-name="P1432"><draw:frame draw:style-name="fr3" draw:name="Image 1030" text:anchor-type="as-char" svg:width="0.3299in" svg:height="0.0764in" draw:z-index="847"><draw:image xlink:href="Pictures/10000001000000400000000F45A91A69.png" xlink:type="simple" xlink:show="embed" xlink:actuate="onLoad" draw:mime-type="image/png"/></draw:frame></text:p>
          </table:table-cell>
          <table:table-cell table:style-name="Table23.B1" office:value-type="string">
            <text:p text:style-name="P1436"/>
            <text:p text:style-name="P1442"><draw:frame draw:style-name="fr3" draw:name="Image 1031" text:anchor-type="as-char" svg:width="0.6in" svg:height="0.0764in" draw:z-index="848"><draw:image xlink:href="Pictures/10000001000000730000000F9B525C38.png" xlink:type="simple" xlink:show="embed" xlink:actuate="onLoad" draw:mime-type="image/png"/></draw:frame></text:p>
          </table:table-cell>
          <table:table-cell table:style-name="Table23.B1" office:value-type="string">
            <text:p text:style-name="P1436"/>
            <text:p text:style-name="P1461"><draw:frame draw:style-name="fr3" draw:name="Image 1032" text:anchor-type="as-char" svg:width="0.5047in" svg:height="0.0764in" draw:z-index="849"><draw:image xlink:href="Pictures/10000001000000610000000F87DBB106.png" xlink:type="simple" xlink:show="embed" xlink:actuate="onLoad" draw:mime-type="image/png"/></draw:frame></text:p>
          </table:table-cell>
          <table:table-cell table:style-name="Table23.B1" office:value-type="string">
            <text:p text:style-name="P1436"/>
            <text:p text:style-name="P1435"><draw:frame draw:style-name="fr3" draw:name="Image 1033" text:anchor-type="as-char" svg:width="0.3937in" svg:height="0.0764in" draw:z-index="850"><draw:image xlink:href="Pictures/100000010000004B0000000FFED84896.png" xlink:type="simple" xlink:show="embed" xlink:actuate="onLoad" draw:mime-type="image/png"/></draw:frame></text:p>
          </table:table-cell>
          <table:table-cell table:style-name="Table23.F1" office:value-type="string">
            <text:p text:style-name="P1436"/>
            <text:p text:style-name="P1429"><draw:frame draw:style-name="fr3" draw:name="Image 1034" text:anchor-type="as-char" svg:width="0.3035in" svg:height="0.0937in" draw:z-index="851"><draw:image xlink:href="Pictures/100000010000003A00000012B2F29A06.png" xlink:type="simple" xlink:show="embed" xlink:actuate="onLoad" draw:mime-type="image/png"/></draw:frame></text:p>
          </table:table-cell>
        </table:table-row>
        <table:table-row table:style-name="Table23.2">
          <table:table-cell table:style-name="Table23.A1" office:value-type="string">
            <text:p text:style-name="P1423"/>
            <text:p text:style-name="P1469"><draw:frame draw:style-name="fr3" draw:name="Image 1035" text:anchor-type="as-char" svg:width="0.4417in" svg:height="0.0756in" draw:z-index="852"><draw:image xlink:href="Pictures/10000001000000560000000EA372AAFE.png" xlink:type="simple" xlink:show="embed" xlink:actuate="onLoad" draw:mime-type="image/png"/></draw:frame></text:p>
          </table:table-cell>
          <table:table-cell table:style-name="Table23.B1" office:value-type="string">
            <text:p text:style-name="P1423"/>
            <text:p text:style-name="P1425"><draw:frame draw:style-name="fr3" draw:name="Image 1036" text:anchor-type="as-char" svg:width="0.3272in" svg:height="0.0756in" draw:z-index="853"><draw:image xlink:href="Pictures/10000001000000400000000E84D6B3DC.png" xlink:type="simple" xlink:show="embed" xlink:actuate="onLoad" draw:mime-type="image/png"/></draw:frame></text:p>
          </table:table-cell>
          <table:table-cell table:style-name="Table23.B1" office:value-type="string">
            <text:p text:style-name="P1423"/>
            <text:p text:style-name="P1442"><draw:frame draw:style-name="fr9" draw:name="Image60" text:anchor-type="as-char" svg:width="0.1508in" svg:height="0.0772in" draw:z-index="1177"><draw:image xlink:href="Pictures/100000010000000E0000000786CE5641.png" xlink:type="simple" xlink:show="embed" xlink:actuate="onLoad" draw:mime-type="image/png"/></draw:frame><draw:frame draw:style-name="fr9" draw:name="Image61" text:anchor-type="as-char" svg:width="0.4398in" svg:height="0.0772in" draw:z-index="1178"><draw:image xlink:href="Pictures/100000010000002A00000007D1EA5CEE.png" xlink:type="simple" xlink:show="embed" xlink:actuate="onLoad" draw:mime-type="image/png"/></draw:frame></text:p>
          </table:table-cell>
          <table:table-cell table:style-name="Table23.B1" office:value-type="string">
            <text:p text:style-name="P1423"/>
            <text:p text:style-name="P1447"><draw:frame draw:style-name="fr3" draw:name="Image 1041" text:anchor-type="as-char" svg:width="0.4953in" svg:height="0.0756in" draw:z-index="854"><draw:image xlink:href="Pictures/10000001000000600000000E17FB8EAF.png" xlink:type="simple" xlink:show="embed" xlink:actuate="onLoad" draw:mime-type="image/png"/></draw:frame></text:p>
          </table:table-cell>
          <table:table-cell table:style-name="Table23.B1" office:value-type="string">
            <text:p text:style-name="P1423"/>
            <text:p text:style-name="P1439"><draw:frame draw:style-name="fr3" draw:name="Image 1042" text:anchor-type="as-char" svg:width="0.3902in" svg:height="0.0756in" draw:z-index="855"><draw:image xlink:href="Pictures/100000010000004B0000000E154A7512.png" xlink:type="simple" xlink:show="embed" xlink:actuate="onLoad" draw:mime-type="image/png"/></draw:frame></text:p>
          </table:table-cell>
          <table:table-cell table:style-name="Table23.F1" office:value-type="string">
            <text:p text:style-name="P1423"/>
            <text:p text:style-name="P1429"><draw:frame draw:style-name="fr3" draw:name="Image 1043" text:anchor-type="as-char" svg:width="0.3035in" svg:height="0.0937in" draw:z-index="856"><draw:image xlink:href="Pictures/100000010000003A00000012FBB7B2FF.png" xlink:type="simple" xlink:show="embed" xlink:actuate="onLoad" draw:mime-type="image/png"/></draw:frame></text:p>
          </table:table-cell>
        </table:table-row>
        <table:table-row table:style-name="Table23.2">
          <table:table-cell table:style-name="Table23.A1" office:value-type="string">
            <text:p text:style-name="P1423"/>
            <text:p text:style-name="P1470"><draw:frame draw:style-name="fr3" draw:name="Image 1044" text:anchor-type="as-char" svg:width="0.4161in" svg:height="0.0764in" draw:z-index="857"><draw:image xlink:href="Pictures/10000001000000500000000F645400B5.png" xlink:type="simple" xlink:show="embed" xlink:actuate="onLoad" draw:mime-type="image/png"/></draw:frame></text:p>
          </table:table-cell>
          <table:table-cell table:style-name="Table23.B1" office:value-type="string">
            <text:p text:style-name="P1423"/>
            <text:p text:style-name="P1432"><draw:frame draw:style-name="fr3" draw:name="Image 1045" text:anchor-type="as-char" svg:width="0.3299in" svg:height="0.0764in" draw:z-index="858"><draw:image xlink:href="Pictures/10000001000000400000000F8AB865DA.png" xlink:type="simple" xlink:show="embed" xlink:actuate="onLoad" draw:mime-type="image/png"/></draw:frame></text:p>
          </table:table-cell>
          <table:table-cell table:style-name="Table23.B1" office:value-type="string">
            <text:p text:style-name="P1423"/>
            <text:p text:style-name="P1433"><draw:frame draw:style-name="fr9" draw:name="Image63" text:anchor-type="as-char" svg:width="0.1492in" svg:height="0.0772in" draw:z-index="1181"><draw:image xlink:href="Pictures/100000010000000E000000076D0B1F79.png" xlink:type="simple" xlink:show="embed" xlink:actuate="onLoad" draw:mime-type="image/png"/></draw:frame><draw:frame draw:style-name="fr9" draw:name="Image64" text:anchor-type="as-char" svg:width="0.4354in" svg:height="0.0772in" draw:z-index="1182"><draw:image xlink:href="Pictures/100000010000002900000007C51E7CC6.png" xlink:type="simple" xlink:show="embed" xlink:actuate="onLoad" draw:mime-type="image/png"/></draw:frame></text:p>
          </table:table-cell>
          <table:table-cell table:style-name="Table23.B1" office:value-type="string">
            <text:p text:style-name="P1423"/>
            <text:p text:style-name="P1434"><draw:frame draw:style-name="fr3" draw:name="Image 1050" text:anchor-type="as-char" svg:width="0.4992in" svg:height="0.0764in" draw:z-index="859"><draw:image xlink:href="Pictures/10000001000000600000000F3AFDF5C8.png" xlink:type="simple" xlink:show="embed" xlink:actuate="onLoad" draw:mime-type="image/png"/></draw:frame></text:p>
          </table:table-cell>
          <table:table-cell table:style-name="Table23.B1" office:value-type="string">
            <text:p text:style-name="P1423"/>
            <text:p text:style-name="P1443"><draw:frame draw:style-name="fr3" draw:name="Image 1051" text:anchor-type="as-char" svg:width="0.3965in" svg:height="0.0764in" draw:z-index="860"><draw:image xlink:href="Pictures/100000010000004C0000000F55BD0BC0.png" xlink:type="simple" xlink:show="embed" xlink:actuate="onLoad" draw:mime-type="image/png"/></draw:frame></text:p>
          </table:table-cell>
          <table:table-cell table:style-name="Table23.F1" office:value-type="string">
            <text:p text:style-name="P1423"/>
            <text:p text:style-name="P1440"><draw:frame draw:style-name="fr3" draw:name="Image 1052" text:anchor-type="as-char" svg:width="0.2965in" svg:height="0.0937in" draw:z-index="861"><draw:image xlink:href="Pictures/1000000100000039000000124BBC7EB7.png" xlink:type="simple" xlink:show="embed" xlink:actuate="onLoad" draw:mime-type="image/png"/></draw:frame></text:p>
          </table:table-cell>
        </table:table-row>
        <table:table-row table:style-name="Table23.1">
          <table:table-cell table:style-name="Table23.A1" office:value-type="string">
            <text:p text:style-name="P1430"/>
            <text:p text:style-name="P1471"><draw:frame draw:style-name="fr3" draw:name="Image 1053" text:anchor-type="as-char" svg:width="0.4256in" svg:height="0.0937in" draw:z-index="862"><draw:image xlink:href="Pictures/1000000100000052000000127509F964.png" xlink:type="simple" xlink:show="embed" xlink:actuate="onLoad" draw:mime-type="image/png"/></draw:frame></text:p>
          </table:table-cell>
          <table:table-cell table:style-name="Table23.B1" office:value-type="string">
            <text:p text:style-name="P1430"/>
            <text:p text:style-name="P1432"><draw:frame draw:style-name="fr3" draw:name="Image 1054" text:anchor-type="as-char" svg:width="0.3299in" svg:height="0.0764in" draw:z-index="863"><draw:image xlink:href="Pictures/10000001000000400000000FAA0A5DE6.png" xlink:type="simple" xlink:show="embed" xlink:actuate="onLoad" draw:mime-type="image/png"/></draw:frame></text:p>
          </table:table-cell>
          <table:table-cell table:style-name="Table23.B1" office:value-type="string">
            <text:p text:style-name="P1430"/>
            <text:p text:style-name="P1442"><draw:frame draw:style-name="fr9" draw:name="Image66" text:anchor-type="as-char" svg:width="0.1508in" svg:height="0.0772in" draw:z-index="1183"><draw:image xlink:href="Pictures/100000010000000E0000000774428F5D.png" xlink:type="simple" xlink:show="embed" xlink:actuate="onLoad" draw:mime-type="image/png"/></draw:frame><draw:frame draw:style-name="fr9" draw:name="Image67" text:anchor-type="as-char" svg:width="0.4453in" svg:height="0.0772in" draw:z-index="1184"><draw:image xlink:href="Pictures/100000010000002A00000007F139C7DA.png" xlink:type="simple" xlink:show="embed" xlink:actuate="onLoad" draw:mime-type="image/png"/></draw:frame></text:p>
          </table:table-cell>
          <table:table-cell table:style-name="Table23.B1" office:value-type="string">
            <text:p text:style-name="P1430"/>
            <text:p text:style-name="P1434"><draw:frame draw:style-name="fr3" draw:name="Image 1059" text:anchor-type="as-char" svg:width="0.4992in" svg:height="0.0764in" draw:z-index="864"><draw:image xlink:href="Pictures/10000001000000600000000F89971508.png" xlink:type="simple" xlink:show="embed" xlink:actuate="onLoad" draw:mime-type="image/png"/></draw:frame></text:p>
          </table:table-cell>
          <table:table-cell table:style-name="Table23.B1" office:value-type="string">
            <text:p text:style-name="P1430"/>
            <text:p text:style-name="P1451"><draw:frame draw:style-name="fr3" draw:name="Image 1060" text:anchor-type="as-char" svg:width="0.3953in" svg:height="0.0764in" draw:z-index="865"><draw:image xlink:href="Pictures/100000010000004B0000000F09BD3F7B.png" xlink:type="simple" xlink:show="embed" xlink:actuate="onLoad" draw:mime-type="image/png"/></draw:frame></text:p>
          </table:table-cell>
          <table:table-cell table:style-name="Table23.F1" office:value-type="string">
            <text:p text:style-name="P1430"/>
            <text:p text:style-name="P1440"><draw:frame draw:style-name="fr3" draw:name="Image 1061" text:anchor-type="as-char" svg:width="0.2965in" svg:height="0.0937in" draw:z-index="866"><draw:image xlink:href="Pictures/1000000100000039000000120857E323.png" xlink:type="simple" xlink:show="embed" xlink:actuate="onLoad" draw:mime-type="image/png"/></draw:frame></text:p>
          </table:table-cell>
        </table:table-row>
        <table:table-row table:style-name="Table23.2">
          <table:table-cell table:style-name="Table23.A1" office:value-type="string">
            <text:p text:style-name="P1423"/>
            <text:p text:style-name="P1465"><draw:frame draw:style-name="fr3" draw:name="Image 1062" text:anchor-type="as-char" svg:width="0.4547in" svg:height="0.0764in" draw:z-index="867"><draw:image xlink:href="Pictures/10000001000000570000000F11A64271.png" xlink:type="simple" xlink:show="embed" xlink:actuate="onLoad" draw:mime-type="image/png"/></draw:frame></text:p>
          </table:table-cell>
          <table:table-cell table:style-name="Table23.B1" office:value-type="string">
            <text:p text:style-name="P1423"/>
            <text:p text:style-name="P1432"><draw:frame draw:style-name="fr3" draw:name="Image 1063" text:anchor-type="as-char" svg:width="0.3299in" svg:height="0.0764in" draw:z-index="868"><draw:image xlink:href="Pictures/10000001000000400000000F79E7635F.png" xlink:type="simple" xlink:show="embed" xlink:actuate="onLoad" draw:mime-type="image/png"/></draw:frame></text:p>
          </table:table-cell>
          <table:table-cell table:style-name="Table23.B1" office:value-type="string">
            <text:p text:style-name="P1423"/>
            <text:p text:style-name="P1442"><draw:frame draw:style-name="fr3" draw:name="Image 1064" text:anchor-type="as-char" svg:width="0.6in" svg:height="0.0764in" draw:z-index="869"><draw:image xlink:href="Pictures/10000001000000730000000F778D33AB.png" xlink:type="simple" xlink:show="embed" xlink:actuate="onLoad" draw:mime-type="image/png"/></draw:frame></text:p>
          </table:table-cell>
          <table:table-cell table:style-name="Table23.B1" office:value-type="string">
            <text:p text:style-name="P1423"/>
            <text:p text:style-name="P1461"><draw:frame draw:style-name="fr3" draw:name="Image 1065" text:anchor-type="as-char" svg:width="0.5047in" svg:height="0.0764in" draw:z-index="870"><draw:image xlink:href="Pictures/10000001000000610000000F02EFFF2B.png" xlink:type="simple" xlink:show="embed" xlink:actuate="onLoad" draw:mime-type="image/png"/></draw:frame></text:p>
          </table:table-cell>
          <table:table-cell table:style-name="Table23.B1" office:value-type="string">
            <text:p text:style-name="P1423"/>
            <text:p text:style-name="P1451"><draw:frame draw:style-name="fr3" draw:name="Image 1066" text:anchor-type="as-char" svg:width="0.398in" svg:height="0.0764in" draw:z-index="871"><draw:image xlink:href="Pictures/100000010000004C0000000F41607065.png" xlink:type="simple" xlink:show="embed" xlink:actuate="onLoad" draw:mime-type="image/png"/></draw:frame></text:p>
          </table:table-cell>
          <table:table-cell table:style-name="Table23.F1" office:value-type="string">
            <text:p text:style-name="P1423"/>
            <text:p text:style-name="P1440"><draw:frame draw:style-name="fr3" draw:name="Image 1067" text:anchor-type="as-char" svg:width="0.298in" svg:height="0.0937in" draw:z-index="872"><draw:image xlink:href="Pictures/100000010000003900000012EC0C7AE9.png" xlink:type="simple" xlink:show="embed" xlink:actuate="onLoad" draw:mime-type="image/png"/></draw:frame></text:p>
          </table:table-cell>
        </table:table-row>
        <table:table-row table:style-name="Table23.2">
          <table:table-cell table:style-name="Table23.A1" office:value-type="string">
            <text:p text:style-name="P1423"/>
            <text:p text:style-name="P1441"><draw:frame draw:style-name="fr3" draw:name="Image 1068" text:anchor-type="as-char" svg:width="0.4354in" svg:height="0.0764in" draw:z-index="873"><draw:image xlink:href="Pictures/10000001000000540000000F36D2EF4B.png" xlink:type="simple" xlink:show="embed" xlink:actuate="onLoad" draw:mime-type="image/png"/></draw:frame></text:p>
          </table:table-cell>
          <table:table-cell table:style-name="Table23.B1" office:value-type="string">
            <text:p text:style-name="P1423"/>
            <text:p text:style-name="P1432"><draw:frame draw:style-name="fr3" draw:name="Image 1069" text:anchor-type="as-char" svg:width="0.3299in" svg:height="0.0764in" draw:z-index="874"><draw:image xlink:href="Pictures/10000001000000400000000FE25AE4B8.png" xlink:type="simple" xlink:show="embed" xlink:actuate="onLoad" draw:mime-type="image/png"/></draw:frame></text:p>
          </table:table-cell>
          <table:table-cell table:style-name="Table23.B1" office:value-type="string">
            <text:p text:style-name="P1423"/>
            <text:p text:style-name="P1442"><draw:frame draw:style-name="fr3" draw:name="Image 1070" text:anchor-type="as-char" svg:width="0.5984in" svg:height="0.0764in" draw:z-index="875"><draw:image xlink:href="Pictures/10000001000000730000000F28066FDF.png" xlink:type="simple" xlink:show="embed" xlink:actuate="onLoad" draw:mime-type="image/png"/></draw:frame></text:p>
          </table:table-cell>
          <table:table-cell table:style-name="Table23.B1" office:value-type="string">
            <text:p text:style-name="P1423"/>
            <text:p text:style-name="P1434"><draw:frame draw:style-name="fr3" draw:name="Image 1071" text:anchor-type="as-char" svg:width="0.4992in" svg:height="0.0764in" draw:z-index="876"><draw:image xlink:href="Pictures/10000001000000600000000F7F52A7C6.png" xlink:type="simple" xlink:show="embed" xlink:actuate="onLoad" draw:mime-type="image/png"/></draw:frame></text:p>
          </table:table-cell>
          <table:table-cell table:style-name="Table23.B1" office:value-type="string">
            <text:p text:style-name="P1423"/>
            <text:p text:style-name="P1451"><draw:frame draw:style-name="fr3" draw:name="Image 1072" text:anchor-type="as-char" svg:width="0.3953in" svg:height="0.0764in" draw:z-index="877"><draw:image xlink:href="Pictures/100000010000004B0000000FEC9F7807.png" xlink:type="simple" xlink:show="embed" xlink:actuate="onLoad" draw:mime-type="image/png"/></draw:frame></text:p>
          </table:table-cell>
          <table:table-cell table:style-name="Table23.F1" office:value-type="string">
            <text:p text:style-name="P1423"/>
            <text:p text:style-name="P1440"><draw:frame draw:style-name="fr3" draw:name="Image 1073" text:anchor-type="as-char" svg:width="0.2965in" svg:height="0.0937in" draw:z-index="878"><draw:image xlink:href="Pictures/100000010000003900000012BA53B5AD.png" xlink:type="simple" xlink:show="embed" xlink:actuate="onLoad" draw:mime-type="image/png"/></draw:frame></text:p>
          </table:table-cell>
        </table:table-row>
        <table:table-row table:style-name="Table23.2">
          <table:table-cell table:style-name="Table23.A1" office:value-type="string">
            <text:p text:style-name="P1423"/>
            <text:p text:style-name="P1472"><draw:frame draw:style-name="fr3" draw:name="Image 1074" text:anchor-type="as-char" svg:width="0.4626in" svg:height="0.0764in" draw:z-index="879"><draw:image xlink:href="Pictures/10000001000000580000000FD7A9366B.png" xlink:type="simple" xlink:show="embed" xlink:actuate="onLoad" draw:mime-type="image/png"/></draw:frame></text:p>
          </table:table-cell>
          <table:table-cell table:style-name="Table23.B1" office:value-type="string">
            <text:p text:style-name="P1423"/>
            <text:p text:style-name="P1432"><draw:frame draw:style-name="fr3" draw:name="Image 1075" text:anchor-type="as-char" svg:width="0.3299in" svg:height="0.0764in" draw:z-index="880"><draw:image xlink:href="Pictures/10000001000000400000000FF562EC31.png" xlink:type="simple" xlink:show="embed" xlink:actuate="onLoad" draw:mime-type="image/png"/></draw:frame></text:p>
          </table:table-cell>
          <table:table-cell table:style-name="Table23.B1" office:value-type="string">
            <text:p text:style-name="P1423"/>
            <text:p text:style-name="P1442"><draw:frame draw:style-name="fr3" draw:name="Image 1076" text:anchor-type="as-char" svg:width="0.6in" svg:height="0.0764in" draw:z-index="881"><draw:image xlink:href="Pictures/10000001000000730000000F22496D22.png" xlink:type="simple" xlink:show="embed" xlink:actuate="onLoad" draw:mime-type="image/png"/></draw:frame></text:p>
          </table:table-cell>
          <table:table-cell table:style-name="Table23.B1" office:value-type="string">
            <text:p text:style-name="P1423"/>
            <text:p text:style-name="P1434"><draw:frame draw:style-name="fr3" draw:name="Image 1077" text:anchor-type="as-char" svg:width="0.4992in" svg:height="0.0764in" draw:z-index="882"><draw:image xlink:href="Pictures/10000001000000600000000F0C74A908.png" xlink:type="simple" xlink:show="embed" xlink:actuate="onLoad" draw:mime-type="image/png"/></draw:frame></text:p>
          </table:table-cell>
          <table:table-cell table:style-name="Table23.B1" office:value-type="string">
            <text:p text:style-name="P1423"/>
            <text:p text:style-name="P1435"><draw:frame draw:style-name="fr3" draw:name="Image 1078" text:anchor-type="as-char" svg:width="0.3937in" svg:height="0.0764in" draw:z-index="883"><draw:image xlink:href="Pictures/100000010000004B0000000FAFFF1FA7.png" xlink:type="simple" xlink:show="embed" xlink:actuate="onLoad" draw:mime-type="image/png"/></draw:frame></text:p>
          </table:table-cell>
          <table:table-cell table:style-name="Table23.F1" office:value-type="string">
            <text:p text:style-name="P1423"/>
            <text:p text:style-name="P1429"><draw:frame draw:style-name="fr3" draw:name="Image 1079" text:anchor-type="as-char" svg:width="0.3035in" svg:height="0.0937in" draw:z-index="884"><draw:image xlink:href="Pictures/100000010000003A00000012BF99E670.png" xlink:type="simple" xlink:show="embed" xlink:actuate="onLoad" draw:mime-type="image/png"/></draw:frame></text:p>
          </table:table-cell>
        </table:table-row>
        <table:table-row table:style-name="Table23.1">
          <table:table-cell table:style-name="Table23.A1" office:value-type="string">
            <text:p text:style-name="P1430"/>
            <text:p text:style-name="P1453"><draw:frame draw:style-name="fr3" draw:name="Image 1080" text:anchor-type="as-char" svg:width="0.4492in" svg:height="0.0764in" draw:z-index="885"><draw:image xlink:href="Pictures/10000001000000560000000F3ABDAAA6.png" xlink:type="simple" xlink:show="embed" xlink:actuate="onLoad" draw:mime-type="image/png"/></draw:frame></text:p>
          </table:table-cell>
          <table:table-cell table:style-name="Table23.B1" office:value-type="string">
            <text:p text:style-name="P1430"/>
            <text:p text:style-name="P1432"><draw:frame draw:style-name="fr3" draw:name="Image 1081" text:anchor-type="as-char" svg:width="0.3299in" svg:height="0.0764in" draw:z-index="886"><draw:image xlink:href="Pictures/10000001000000400000000F1C432965.png" xlink:type="simple" xlink:show="embed" xlink:actuate="onLoad" draw:mime-type="image/png"/></draw:frame></text:p>
          </table:table-cell>
          <table:table-cell table:style-name="Table23.B1" office:value-type="string">
            <text:p text:style-name="P1430"/>
            <text:p text:style-name="P1442"><draw:frame draw:style-name="fr9" draw:name="Image69" text:anchor-type="as-char" svg:width="0.1508in" svg:height="0.0772in" draw:z-index="1179"><draw:image xlink:href="Pictures/100000010000000E00000007A4CB4C59.png" xlink:type="simple" xlink:show="embed" xlink:actuate="onLoad" draw:mime-type="image/png"/></draw:frame><draw:frame draw:style-name="fr9" draw:name="Image70" text:anchor-type="as-char" svg:width="0.4437in" svg:height="0.0772in" draw:z-index="1180"><draw:image xlink:href="Pictures/100000010000002A0000000772B9C86E.png" xlink:type="simple" xlink:show="embed" xlink:actuate="onLoad" draw:mime-type="image/png"/></draw:frame></text:p>
          </table:table-cell>
          <table:table-cell table:style-name="Table23.B1" office:value-type="string">
            <text:p text:style-name="P1430"/>
            <text:p text:style-name="P1434"><draw:frame draw:style-name="fr3" draw:name="Image 1086" text:anchor-type="as-char" svg:width="0.4992in" svg:height="0.0764in" draw:z-index="887"><draw:image xlink:href="Pictures/10000001000000600000000FA190133F.png" xlink:type="simple" xlink:show="embed" xlink:actuate="onLoad" draw:mime-type="image/png"/></draw:frame></text:p>
          </table:table-cell>
          <table:table-cell table:style-name="Table23.B1" office:value-type="string">
            <text:p text:style-name="P1430"/>
            <text:p text:style-name="P1451"><draw:frame draw:style-name="fr3" draw:name="Image 1087" text:anchor-type="as-char" svg:width="0.3953in" svg:height="0.0764in" draw:z-index="888"><draw:image xlink:href="Pictures/100000010000004B0000000FC21BF6C5.png" xlink:type="simple" xlink:show="embed" xlink:actuate="onLoad" draw:mime-type="image/png"/></draw:frame></text:p>
          </table:table-cell>
          <table:table-cell table:style-name="Table23.F1" office:value-type="string">
            <text:p text:style-name="P1430"/>
            <text:p text:style-name="P1440"><draw:frame draw:style-name="fr3" draw:name="Image 1088" text:anchor-type="as-char" svg:width="0.2965in" svg:height="0.0937in" draw:z-index="889"><draw:image xlink:href="Pictures/1000000100000039000000128320999A.png" xlink:type="simple" xlink:show="embed" xlink:actuate="onLoad" draw:mime-type="image/png"/></draw:frame></text:p>
          </table:table-cell>
        </table:table-row>
        <table:table-row table:style-name="Table23.2">
          <table:table-cell table:style-name="Table23.A1" office:value-type="string">
            <text:p text:style-name="P1423"/>
            <text:p text:style-name="P1473"><draw:frame draw:style-name="fr3" draw:name="Image 1089" text:anchor-type="as-char" svg:width="0.4453in" svg:height="0.0756in" draw:z-index="890"><draw:image xlink:href="Pictures/10000001000000560000000EDE5ED025.png" xlink:type="simple" xlink:show="embed" xlink:actuate="onLoad" draw:mime-type="image/png"/></draw:frame></text:p>
          </table:table-cell>
          <table:table-cell table:style-name="Table23.B1" office:value-type="string">
            <text:p text:style-name="P1423"/>
            <text:p text:style-name="P1425"><draw:frame draw:style-name="fr3" draw:name="Image 1090" text:anchor-type="as-char" svg:width="0.3272in" svg:height="0.0756in" draw:z-index="891"><draw:image xlink:href="Pictures/10000001000000400000000E89A75371.png" xlink:type="simple" xlink:show="embed" xlink:actuate="onLoad" draw:mime-type="image/png"/></draw:frame></text:p>
          </table:table-cell>
          <table:table-cell table:style-name="Table23.B1" office:value-type="string">
            <text:p text:style-name="P1423"/>
            <text:p text:style-name="P1438"><draw:frame draw:style-name="fr3" draw:name="Image 1091" text:anchor-type="as-char" svg:width="0.5957in" svg:height="0.0756in" draw:z-index="892"><draw:image xlink:href="Pictures/10000001000000730000000EEA9FE850.png" xlink:type="simple" xlink:show="embed" xlink:actuate="onLoad" draw:mime-type="image/png"/></draw:frame></text:p>
          </table:table-cell>
          <table:table-cell table:style-name="Table23.B1" office:value-type="string">
            <text:p text:style-name="P1423"/>
            <text:p text:style-name="P1447"><draw:frame draw:style-name="fr3" draw:name="Image 1092" text:anchor-type="as-char" svg:width="0.4953in" svg:height="0.0756in" draw:z-index="893"><draw:image xlink:href="Pictures/10000001000000600000000E6026FF63.png" xlink:type="simple" xlink:show="embed" xlink:actuate="onLoad" draw:mime-type="image/png"/></draw:frame></text:p>
          </table:table-cell>
          <table:table-cell table:style-name="Table23.B1" office:value-type="string">
            <text:p text:style-name="P1423"/>
            <text:p text:style-name="P1439"><draw:frame draw:style-name="fr3" draw:name="Image 1093" text:anchor-type="as-char" svg:width="0.3929in" svg:height="0.0756in" draw:z-index="894"><draw:image xlink:href="Pictures/100000010000004C0000000E885E134E.png" xlink:type="simple" xlink:show="embed" xlink:actuate="onLoad" draw:mime-type="image/png"/></draw:frame></text:p>
          </table:table-cell>
          <table:table-cell table:style-name="Table23.F1" office:value-type="string">
            <text:p text:style-name="P1423"/>
            <text:p text:style-name="P1440"><draw:frame draw:style-name="fr3" draw:name="Image 1094" text:anchor-type="as-char" svg:width="0.298in" svg:height="0.0937in" draw:z-index="895"><draw:image xlink:href="Pictures/1000000100000039000000121A5E19E1.png" xlink:type="simple" xlink:show="embed" xlink:actuate="onLoad" draw:mime-type="image/png"/></draw:frame></text:p>
          </table:table-cell>
        </table:table-row>
        <table:table-row table:style-name="Table23.2">
          <table:table-cell table:style-name="Table23.A1" office:value-type="string">
            <text:p text:style-name="P1423"/>
            <text:p text:style-name="P1465"><draw:frame draw:style-name="fr3" draw:name="Image 1095" text:anchor-type="as-char" svg:width="0.4571in" svg:height="0.0764in" draw:z-index="896"><draw:image xlink:href="Pictures/10000001000000580000000F890C0457.png" xlink:type="simple" xlink:show="embed" xlink:actuate="onLoad" draw:mime-type="image/png"/></draw:frame></text:p>
          </table:table-cell>
          <table:table-cell table:style-name="Table23.B1" office:value-type="string">
            <text:p text:style-name="P1423"/>
            <text:p text:style-name="P1432"><draw:frame draw:style-name="fr3" draw:name="Image 1096" text:anchor-type="as-char" svg:width="0.3299in" svg:height="0.0764in" draw:z-index="897"><draw:image xlink:href="Pictures/10000001000000400000000F98397DE5.png" xlink:type="simple" xlink:show="embed" xlink:actuate="onLoad" draw:mime-type="image/png"/></draw:frame></text:p>
          </table:table-cell>
          <table:table-cell table:style-name="Table23.B1" office:value-type="string">
            <text:p text:style-name="P1423"/>
            <text:p text:style-name="P1442"><draw:frame draw:style-name="fr3" draw:name="Image 1097" text:anchor-type="as-char" svg:width="0.6028in" svg:height="0.0764in" draw:z-index="898"><draw:image xlink:href="Pictures/10000001000000740000000FE8448D8B.png" xlink:type="simple" xlink:show="embed" xlink:actuate="onLoad" draw:mime-type="image/png"/></draw:frame></text:p>
          </table:table-cell>
          <table:table-cell table:style-name="Table23.B1" office:value-type="string">
            <text:p text:style-name="P1423"/>
            <text:p text:style-name="P1434"><draw:frame draw:style-name="fr3" draw:name="Image 1098" text:anchor-type="as-char" svg:width="0.4992in" svg:height="0.0764in" draw:z-index="899"><draw:image xlink:href="Pictures/10000001000000600000000F70024FDE.png" xlink:type="simple" xlink:show="embed" xlink:actuate="onLoad" draw:mime-type="image/png"/></draw:frame></text:p>
          </table:table-cell>
          <table:table-cell table:style-name="Table23.B1" office:value-type="string">
            <text:p text:style-name="P1423"/>
            <text:p text:style-name="P1435"><draw:frame draw:style-name="fr3" draw:name="Image 1099" text:anchor-type="as-char" svg:width="0.3965in" svg:height="0.0764in" draw:z-index="900"><draw:image xlink:href="Pictures/100000010000004C0000000FEDFB35CA.png" xlink:type="simple" xlink:show="embed" xlink:actuate="onLoad" draw:mime-type="image/png"/></draw:frame></text:p>
          </table:table-cell>
          <table:table-cell table:style-name="Table23.F1" office:value-type="string">
            <text:p text:style-name="P1423"/>
            <text:p text:style-name="P1440"><draw:frame draw:style-name="fr3" draw:name="Image 1100" text:anchor-type="as-char" svg:width="0.298in" svg:height="0.0937in" draw:z-index="901"><draw:image xlink:href="Pictures/1000000100000039000000121AC7C33C.png" xlink:type="simple" xlink:show="embed" xlink:actuate="onLoad" draw:mime-type="image/png"/></draw:frame></text:p>
          </table:table-cell>
        </table:table-row>
        <table:table-row table:style-name="Table23.2">
          <table:table-cell table:style-name="Table23.A1" office:value-type="string">
            <text:p text:style-name="P1423"/>
            <text:p text:style-name="P1449"><draw:frame draw:style-name="fr3" draw:name="Image 1101" text:anchor-type="as-char" svg:width="0.4575in" svg:height="0.0756in" draw:z-index="902"><draw:image xlink:href="Pictures/10000001000000580000000E29547212.png" xlink:type="simple" xlink:show="embed" xlink:actuate="onLoad" draw:mime-type="image/png"/></draw:frame></text:p>
          </table:table-cell>
          <table:table-cell table:style-name="Table23.B1" office:value-type="string">
            <text:p text:style-name="P1423"/>
            <text:p text:style-name="P1425"><draw:frame draw:style-name="fr3" draw:name="Image 1102" text:anchor-type="as-char" svg:width="0.3272in" svg:height="0.0756in" draw:z-index="903"><draw:image xlink:href="Pictures/10000001000000400000000EF2E46F6A.png" xlink:type="simple" xlink:show="embed" xlink:actuate="onLoad" draw:mime-type="image/png"/></draw:frame></text:p>
          </table:table-cell>
          <table:table-cell table:style-name="Table23.B1" office:value-type="string">
            <text:p text:style-name="P1423"/>
            <text:p text:style-name="P1474"><draw:frame draw:style-name="fr3" draw:name="Image 1103" text:anchor-type="as-char" svg:width="0.5862in" svg:height="0.0756in" draw:z-index="904"><draw:image xlink:href="Pictures/10000001000000710000000ECDB0207E.png" xlink:type="simple" xlink:show="embed" xlink:actuate="onLoad" draw:mime-type="image/png"/></draw:frame></text:p>
          </table:table-cell>
          <table:table-cell table:style-name="Table23.B1" office:value-type="string">
            <text:p text:style-name="P1423"/>
            <text:p text:style-name="P1447"><draw:frame draw:style-name="fr3" draw:name="Image 1104" text:anchor-type="as-char" svg:width="0.4953in" svg:height="0.0756in" draw:z-index="905"><draw:image xlink:href="Pictures/10000001000000600000000E18A14BD3.png" xlink:type="simple" xlink:show="embed" xlink:actuate="onLoad" draw:mime-type="image/png"/></draw:frame></text:p>
          </table:table-cell>
          <table:table-cell table:style-name="Table23.B1" office:value-type="string">
            <text:p text:style-name="P1423"/>
            <text:p text:style-name="P1428"><draw:frame draw:style-name="fr3" draw:name="Image 1105" text:anchor-type="as-char" svg:width="0.3945in" svg:height="0.0756in" draw:z-index="906"><draw:image xlink:href="Pictures/100000010000004C0000000E52186A95.png" xlink:type="simple" xlink:show="embed" xlink:actuate="onLoad" draw:mime-type="image/png"/></draw:frame></text:p>
          </table:table-cell>
          <table:table-cell table:style-name="Table23.F1" office:value-type="string">
            <text:p text:style-name="P1423"/>
            <text:p text:style-name="P1440"><draw:frame draw:style-name="fr3" draw:name="Image 1106" text:anchor-type="as-char" svg:width="0.298in" svg:height="0.0937in" draw:z-index="907"><draw:image xlink:href="Pictures/100000010000003900000012743B21C6.png" xlink:type="simple" xlink:show="embed" xlink:actuate="onLoad" draw:mime-type="image/png"/></draw:frame></text:p>
          </table:table-cell>
        </table:table-row>
        <table:table-row table:style-name="Table23.1">
          <table:table-cell table:style-name="Table23.A1" office:value-type="string">
            <text:p text:style-name="P1430"/>
            <text:p text:style-name="P1441"><draw:frame draw:style-name="fr3" draw:name="Image 1107" text:anchor-type="as-char" svg:width="0.4398in" svg:height="0.0764in" draw:z-index="908"><draw:image xlink:href="Pictures/10000001000000540000000F9AF4C93D.png" xlink:type="simple" xlink:show="embed" xlink:actuate="onLoad" draw:mime-type="image/png"/></draw:frame></text:p>
          </table:table-cell>
          <table:table-cell table:style-name="Table23.B1" office:value-type="string">
            <text:p text:style-name="P1430"/>
            <text:p text:style-name="P1432"><draw:frame draw:style-name="fr3" draw:name="Image 1108" text:anchor-type="as-char" svg:width="0.3299in" svg:height="0.0764in" draw:z-index="909"><draw:image xlink:href="Pictures/10000001000000400000000FA242D057.png" xlink:type="simple" xlink:show="embed" xlink:actuate="onLoad" draw:mime-type="image/png"/></draw:frame></text:p>
          </table:table-cell>
          <table:table-cell table:style-name="Table23.B1" office:value-type="string">
            <text:p text:style-name="P1430"/>
            <text:p text:style-name="P1442"><draw:frame draw:style-name="fr3" draw:name="Image 1109" text:anchor-type="as-char" svg:width="0.6in" svg:height="0.0764in" draw:z-index="910"><draw:image xlink:href="Pictures/10000001000000730000000FCBD49298.png" xlink:type="simple" xlink:show="embed" xlink:actuate="onLoad" draw:mime-type="image/png"/></draw:frame></text:p>
          </table:table-cell>
          <table:table-cell table:style-name="Table23.B1" office:value-type="string">
            <text:p text:style-name="P1430"/>
            <text:p text:style-name="P1458"><draw:frame draw:style-name="fr3" draw:name="Image 1110" text:anchor-type="as-char" svg:width="0.5071in" svg:height="0.0764in" draw:z-index="911"><draw:image xlink:href="Pictures/10000001000000610000000F427ED5FB.png" xlink:type="simple" xlink:show="embed" xlink:actuate="onLoad" draw:mime-type="image/png"/></draw:frame></text:p>
          </table:table-cell>
          <table:table-cell table:style-name="Table23.B1" office:value-type="string">
            <text:p text:style-name="P1430"/>
            <text:p text:style-name="P1443"><draw:frame draw:style-name="fr3" draw:name="Image 1111" text:anchor-type="as-char" svg:width="0.3965in" svg:height="0.0764in" draw:z-index="912"><draw:image xlink:href="Pictures/100000010000004C0000000FBD9C1984.png" xlink:type="simple" xlink:show="embed" xlink:actuate="onLoad" draw:mime-type="image/png"/></draw:frame></text:p>
          </table:table-cell>
          <table:table-cell table:style-name="Table23.F1" office:value-type="string">
            <text:p text:style-name="P1430"/>
            <text:p text:style-name="P1440"><draw:frame draw:style-name="fr3" draw:name="Image 1112" text:anchor-type="as-char" svg:width="0.2965in" svg:height="0.0937in" draw:z-index="913"><draw:image xlink:href="Pictures/100000010000003900000012CB14EE69.png" xlink:type="simple" xlink:show="embed" xlink:actuate="onLoad" draw:mime-type="image/png"/></draw:frame></text:p>
          </table:table-cell>
        </table:table-row>
        <table:table-row table:style-name="Table23.2">
          <table:table-cell table:style-name="Table23.A1" office:value-type="string">
            <text:p text:style-name="P1423"/>
            <text:p text:style-name="P1475"><draw:frame draw:style-name="fr3" draw:name="Image 1113" text:anchor-type="as-char" svg:width="0.4327in" svg:height="0.0764in" draw:z-index="914"><draw:image xlink:href="Pictures/10000001000000530000000F635FA99D.png" xlink:type="simple" xlink:show="embed" xlink:actuate="onLoad" draw:mime-type="image/png"/></draw:frame></text:p>
          </table:table-cell>
          <table:table-cell table:style-name="Table23.B1" office:value-type="string">
            <text:p text:style-name="P1423"/>
            <text:p text:style-name="P1432"><draw:frame draw:style-name="fr3" draw:name="Image 1114" text:anchor-type="as-char" svg:width="0.3299in" svg:height="0.0764in" draw:z-index="915"><draw:image xlink:href="Pictures/10000001000000400000000FC6D2960C.png" xlink:type="simple" xlink:show="embed" xlink:actuate="onLoad" draw:mime-type="image/png"/></draw:frame></text:p>
          </table:table-cell>
          <table:table-cell table:style-name="Table23.B1" office:value-type="string">
            <text:p text:style-name="P1423"/>
            <text:p text:style-name="P1442"><draw:frame draw:style-name="fr3" draw:name="Image 1115" text:anchor-type="as-char" svg:width="0.6in" svg:height="0.0764in" draw:z-index="916"><draw:image xlink:href="Pictures/10000001000000730000000FE15A5934.png" xlink:type="simple" xlink:show="embed" xlink:actuate="onLoad" draw:mime-type="image/png"/></draw:frame></text:p>
          </table:table-cell>
          <table:table-cell table:style-name="Table23.B1" office:value-type="string">
            <text:p text:style-name="P1423"/>
            <text:p text:style-name="P1461"><draw:frame draw:style-name="fr3" draw:name="Image 1116" text:anchor-type="as-char" svg:width="0.5047in" svg:height="0.0764in" draw:z-index="917"><draw:image xlink:href="Pictures/10000001000000610000000FFA60DE90.png" xlink:type="simple" xlink:show="embed" xlink:actuate="onLoad" draw:mime-type="image/png"/></draw:frame></text:p>
          </table:table-cell>
          <table:table-cell table:style-name="Table23.B1" office:value-type="string">
            <text:p text:style-name="P1423"/>
            <text:p text:style-name="P1451"><draw:frame draw:style-name="fr3" draw:name="Image 1117" text:anchor-type="as-char" svg:width="0.3953in" svg:height="0.0764in" draw:z-index="918"><draw:image xlink:href="Pictures/100000010000004B0000000F98E22737.png" xlink:type="simple" xlink:show="embed" xlink:actuate="onLoad" draw:mime-type="image/png"/></draw:frame></text:p>
          </table:table-cell>
          <table:table-cell table:style-name="Table23.F1" office:value-type="string">
            <text:p text:style-name="P1423"/>
            <text:p text:style-name="P1440"><draw:frame draw:style-name="fr3" draw:name="Image 1118" text:anchor-type="as-char" svg:width="0.2965in" svg:height="0.0937in" draw:z-index="919"><draw:image xlink:href="Pictures/100000010000003900000012D410EABF.png" xlink:type="simple" xlink:show="embed" xlink:actuate="onLoad" draw:mime-type="image/png"/></draw:frame></text:p>
          </table:table-cell>
        </table:table-row>
        <table:table-row table:style-name="Table23.2">
          <table:table-cell table:style-name="Table23.A1" office:value-type="string">
            <text:p text:style-name="P1423"/>
            <text:p text:style-name="P1455"><draw:frame draw:style-name="fr3" draw:name="Image 1119" text:anchor-type="as-char" svg:width="0.4602in" svg:height="0.0764in" draw:z-index="920"><draw:image xlink:href="Pictures/10000001000000580000000F9C5362E5.png" xlink:type="simple" xlink:show="embed" xlink:actuate="onLoad" draw:mime-type="image/png"/></draw:frame></text:p>
          </table:table-cell>
          <table:table-cell table:style-name="Table23.B1" office:value-type="string">
            <text:p text:style-name="P1423"/>
            <text:p text:style-name="P1432"><draw:frame draw:style-name="fr3" draw:name="Image 1120" text:anchor-type="as-char" svg:width="0.3299in" svg:height="0.0764in" draw:z-index="921"><draw:image xlink:href="Pictures/10000001000000400000000F34BCFFAE.png" xlink:type="simple" xlink:show="embed" xlink:actuate="onLoad" draw:mime-type="image/png"/></draw:frame></text:p>
          </table:table-cell>
          <table:table-cell table:style-name="Table23.B1" office:value-type="string">
            <text:p text:style-name="P1423"/>
            <text:p text:style-name="P1442"><draw:frame draw:style-name="fr3" draw:name="Image 1121" text:anchor-type="as-char" svg:width="0.5984in" svg:height="0.0764in" draw:z-index="922"><draw:image xlink:href="Pictures/10000001000000730000000FA249A0D6.png" xlink:type="simple" xlink:show="embed" xlink:actuate="onLoad" draw:mime-type="image/png"/></draw:frame></text:p>
          </table:table-cell>
          <table:table-cell table:style-name="Table23.B1" office:value-type="string">
            <text:p text:style-name="P1423"/>
            <text:p text:style-name="P1434"><draw:frame draw:style-name="fr3" draw:name="Image 1122" text:anchor-type="as-char" svg:width="0.4992in" svg:height="0.0764in" draw:z-index="923"><draw:image xlink:href="Pictures/10000001000000600000000F32E88FCA.png" xlink:type="simple" xlink:show="embed" xlink:actuate="onLoad" draw:mime-type="image/png"/></draw:frame></text:p>
          </table:table-cell>
          <table:table-cell table:style-name="Table23.B1" office:value-type="string">
            <text:p text:style-name="P1423"/>
            <text:p text:style-name="P1451"><draw:frame draw:style-name="fr3" draw:name="Image 1123" text:anchor-type="as-char" svg:width="0.3953in" svg:height="0.0764in" draw:z-index="924"><draw:image xlink:href="Pictures/100000010000004B0000000FB9CD1989.png" xlink:type="simple" xlink:show="embed" xlink:actuate="onLoad" draw:mime-type="image/png"/></draw:frame></text:p>
          </table:table-cell>
          <table:table-cell table:style-name="Table23.F1" office:value-type="string">
            <text:p text:style-name="P1423"/>
            <text:p text:style-name="P1440"><draw:frame draw:style-name="fr3" draw:name="Image 1124" text:anchor-type="as-char" svg:width="0.2965in" svg:height="0.0937in" draw:z-index="925"><draw:image xlink:href="Pictures/100000010000003900000012C0A318AD.png" xlink:type="simple" xlink:show="embed" xlink:actuate="onLoad" draw:mime-type="image/png"/></draw:frame></text:p>
          </table:table-cell>
        </table:table-row>
        <table:table-row table:style-name="Table23.2">
          <table:table-cell table:style-name="Table23.A1" office:value-type="string">
            <text:p text:style-name="P1423"/>
            <text:p text:style-name="P1476"><draw:frame draw:style-name="fr3" draw:name="Image 1125" text:anchor-type="as-char" svg:width="0.4126in" svg:height="0.0764in" draw:z-index="926"><draw:image xlink:href="Pictures/100000010000004F0000000FE9684D34.png" xlink:type="simple" xlink:show="embed" xlink:actuate="onLoad" draw:mime-type="image/png"/></draw:frame></text:p>
          </table:table-cell>
          <table:table-cell table:style-name="Table23.B1" office:value-type="string">
            <text:p text:style-name="P1423"/>
            <text:p text:style-name="P1432"><draw:frame draw:style-name="fr3" draw:name="Image 1126" text:anchor-type="as-char" svg:width="0.3299in" svg:height="0.0764in" draw:z-index="1136"><draw:image xlink:href="Pictures/10000001000000400000000FFEE3C43D.png" xlink:type="simple" xlink:show="embed" xlink:actuate="onLoad" draw:mime-type="image/png"/></draw:frame></text:p>
          </table:table-cell>
          <table:table-cell table:style-name="Table23.B1" office:value-type="string">
            <text:p text:style-name="P1423"/>
            <text:p text:style-name="P1442"><draw:frame draw:style-name="fr3" draw:name="Image 1127" text:anchor-type="as-char" svg:width="0.6in" svg:height="0.0764in" draw:z-index="1137"><draw:image xlink:href="Pictures/10000001000000730000000FEEA132DC.png" xlink:type="simple" xlink:show="embed" xlink:actuate="onLoad" draw:mime-type="image/png"/></draw:frame></text:p>
          </table:table-cell>
          <table:table-cell table:style-name="Table23.B1" office:value-type="string">
            <text:p text:style-name="P1423"/>
            <text:p text:style-name="P1434"><draw:frame draw:style-name="fr3" draw:name="Image 1128" text:anchor-type="as-char" svg:width="0.4992in" svg:height="0.0764in" draw:z-index="1138"><draw:image xlink:href="Pictures/10000001000000600000000F44E0C59E.png" xlink:type="simple" xlink:show="embed" xlink:actuate="onLoad" draw:mime-type="image/png"/></draw:frame></text:p>
          </table:table-cell>
          <table:table-cell table:style-name="Table23.B1" office:value-type="string">
            <text:p text:style-name="P1423"/>
            <text:p text:style-name="P1443"><draw:frame draw:style-name="fr3" draw:name="Image 1129" text:anchor-type="as-char" svg:width="0.3965in" svg:height="0.0764in" draw:z-index="1139"><draw:image xlink:href="Pictures/100000010000004C0000000FA2D02AC0.png" xlink:type="simple" xlink:show="embed" xlink:actuate="onLoad" draw:mime-type="image/png"/></draw:frame></text:p>
          </table:table-cell>
          <table:table-cell table:style-name="Table23.F1" office:value-type="string">
            <text:p text:style-name="P1423"/>
            <text:p text:style-name="P1429"><draw:frame draw:style-name="fr3" draw:name="Image 1130" text:anchor-type="as-char" svg:width="0.3035in" svg:height="0.0937in" draw:z-index="1140"><draw:image xlink:href="Pictures/100000010000003A00000012286DD674.png" xlink:type="simple" xlink:show="embed" xlink:actuate="onLoad" draw:mime-type="image/png"/></draw:frame></text:p>
          </table:table-cell>
        </table:table-row>
      </table:table>
      <text:p text:style-name="P1477"/>
      <text:p text:style-name="P1464"/>
      <table:table table:name="Table24" table:style-name="Table24">
        <table:table-column table:style-name="Table24.A"/>
        <table:table-column table:style-name="Table24.B"/>
        <table:table-column table:style-name="Table24.C"/>
        <table:table-column table:style-name="Table24.D"/>
        <table:table-column table:style-name="Table24.E"/>
        <table:table-column table:style-name="Table24.F"/>
        <table:table-row table:style-name="Table24.1">
          <table:table-cell table:style-name="Table24.A1" office:value-type="string">
            <text:p text:style-name="P1430"/>
            <text:p text:style-name="P1478"><draw:frame draw:style-name="fr3" draw:name="Image 1131" text:anchor-type="as-char" svg:width="0.4563in" svg:height="0.0937in" draw:z-index="930"><draw:image xlink:href="Pictures/1000000100000057000000127D6F8E9E.png" xlink:type="simple" xlink:show="embed" xlink:actuate="onLoad" draw:mime-type="image/png"/></draw:frame></text:p>
          </table:table-cell>
          <table:table-cell table:style-name="Table24.B1" office:value-type="string">
            <text:p text:style-name="P1430"/>
            <text:p text:style-name="P1432"><draw:frame draw:style-name="fr3" draw:name="Image 1132" text:anchor-type="as-char" svg:width="0.3299in" svg:height="0.0764in" draw:z-index="931"><draw:image xlink:href="Pictures/10000001000000400000000F83F14095.png" xlink:type="simple" xlink:show="embed" xlink:actuate="onLoad" draw:mime-type="image/png"/></draw:frame></text:p>
          </table:table-cell>
          <table:table-cell table:style-name="Table24.B1" office:value-type="string">
            <text:p text:style-name="P1430"/>
            <text:p text:style-name="P1442"><draw:frame draw:style-name="fr3" draw:name="Image 1133" text:anchor-type="as-char" svg:width="0.6in" svg:height="0.0764in" draw:z-index="932"><draw:image xlink:href="Pictures/10000001000000730000000F7D805B9D.png" xlink:type="simple" xlink:show="embed" xlink:actuate="onLoad" draw:mime-type="image/png"/></draw:frame></text:p>
          </table:table-cell>
          <table:table-cell table:style-name="Table24.B1" office:value-type="string">
            <text:p text:style-name="P1430"/>
            <text:p text:style-name="P1434"><draw:frame draw:style-name="fr3" draw:name="Image 1134" text:anchor-type="as-char" svg:width="0.4992in" svg:height="0.0764in" draw:z-index="933"><draw:image xlink:href="Pictures/10000001000000600000000FDFE2F274.png" xlink:type="simple" xlink:show="embed" xlink:actuate="onLoad" draw:mime-type="image/png"/></draw:frame></text:p>
          </table:table-cell>
          <table:table-cell table:style-name="Table24.B1" office:value-type="string">
            <text:p text:style-name="P1430"/>
            <text:p text:style-name="P1451"><draw:frame draw:style-name="fr3" draw:name="Image 1135" text:anchor-type="as-char" svg:width="0.3953in" svg:height="0.0764in" draw:z-index="934"><draw:image xlink:href="Pictures/100000010000004B0000000FF037DDC2.png" xlink:type="simple" xlink:show="embed" xlink:actuate="onLoad" draw:mime-type="image/png"/></draw:frame></text:p>
          </table:table-cell>
          <table:table-cell table:style-name="Table24.F1" office:value-type="string">
            <text:p text:style-name="P1430"/>
            <text:p text:style-name="P1440"><draw:frame draw:style-name="fr3" draw:name="Image 1136" text:anchor-type="as-char" svg:width="0.2965in" svg:height="0.0937in" draw:z-index="935"><draw:image xlink:href="Pictures/10000001000000390000001244F8E55B.png" xlink:type="simple" xlink:show="embed" xlink:actuate="onLoad" draw:mime-type="image/png"/></draw:frame></text:p>
          </table:table-cell>
        </table:table-row>
        <table:table-row table:style-name="Table24.2">
          <table:table-cell table:style-name="Table24.A1" office:value-type="string">
            <text:p text:style-name="P1423"/>
            <text:p text:style-name="P1479"><draw:frame draw:style-name="fr3" draw:name="Image 1137" text:anchor-type="as-char" svg:width="0.5008in" svg:height="0.0756in" draw:z-index="936"><draw:image xlink:href="Pictures/10000001000000610000000E9326E2F8.png" xlink:type="simple" xlink:show="embed" xlink:actuate="onLoad" draw:mime-type="image/png"/></draw:frame></text:p>
          </table:table-cell>
          <table:table-cell table:style-name="Table24.B1" office:value-type="string">
            <text:p text:style-name="P1423"/>
            <text:p text:style-name="P1425"><draw:frame draw:style-name="fr3" draw:name="Image 1138" text:anchor-type="as-char" svg:width="0.3272in" svg:height="0.0756in" draw:z-index="937"><draw:image xlink:href="Pictures/10000001000000400000000EAD590CDE.png" xlink:type="simple" xlink:show="embed" xlink:actuate="onLoad" draw:mime-type="image/png"/></draw:frame></text:p>
          </table:table-cell>
          <table:table-cell table:style-name="Table24.B1" office:value-type="string">
            <text:p text:style-name="P1423"/>
            <text:p text:style-name="P1438"><draw:frame draw:style-name="fr3" draw:name="Image 1139" text:anchor-type="as-char" svg:width="0.5965in" svg:height="0.0756in" draw:z-index="938"><draw:image xlink:href="Pictures/10000001000000740000000E499D2DCA.png" xlink:type="simple" xlink:show="embed" xlink:actuate="onLoad" draw:mime-type="image/png"/></draw:frame></text:p>
          </table:table-cell>
          <table:table-cell table:style-name="Table24.B1" office:value-type="string">
            <text:p text:style-name="P1423"/>
            <text:p text:style-name="P1447"><draw:frame draw:style-name="fr3" draw:name="Image 1140" text:anchor-type="as-char" svg:width="0.4953in" svg:height="0.0756in" draw:z-index="939"><draw:image xlink:href="Pictures/10000001000000600000000E9E94FFBF.png" xlink:type="simple" xlink:show="embed" xlink:actuate="onLoad" draw:mime-type="image/png"/></draw:frame></text:p>
          </table:table-cell>
          <table:table-cell table:style-name="Table24.B1" office:value-type="string">
            <text:p text:style-name="P1423"/>
            <text:p text:style-name="P1428"><draw:frame draw:style-name="fr3" draw:name="Image 1141" text:anchor-type="as-char" svg:width="0.3937in" svg:height="0.0756in" draw:z-index="940"><draw:image xlink:href="Pictures/100000010000004C0000000EF253B654.png" xlink:type="simple" xlink:show="embed" xlink:actuate="onLoad" draw:mime-type="image/png"/></draw:frame></text:p>
          </table:table-cell>
          <table:table-cell table:style-name="Table24.F1" office:value-type="string">
            <text:p text:style-name="P1423"/>
            <text:p text:style-name="P1440"><draw:frame draw:style-name="fr3" draw:name="Image 1142" text:anchor-type="as-char" svg:width="0.2965in" svg:height="0.0937in" draw:z-index="941"><draw:image xlink:href="Pictures/10000001000000390000001200F6FAC0.png" xlink:type="simple" xlink:show="embed" xlink:actuate="onLoad" draw:mime-type="image/png"/></draw:frame></text:p>
          </table:table-cell>
        </table:table-row>
        <table:table-row table:style-name="Table24.1">
          <table:table-cell table:style-name="Table24.A1" office:value-type="string">
            <text:p text:style-name="P1430"/>
            <text:p text:style-name="P1480"><draw:frame draw:style-name="fr3" draw:name="Image 1143" text:anchor-type="as-char" svg:width="0.4756in" svg:height="0.0756in" draw:z-index="942"><draw:image xlink:href="Pictures/100000010000005D0000000E901C99F2.png" xlink:type="simple" xlink:show="embed" xlink:actuate="onLoad" draw:mime-type="image/png"/></draw:frame></text:p>
          </table:table-cell>
          <table:table-cell table:style-name="Table24.B1" office:value-type="string">
            <text:p text:style-name="P1430"/>
            <text:p text:style-name="P1425"><draw:frame draw:style-name="fr3" draw:name="Image 1144" text:anchor-type="as-char" svg:width="0.3272in" svg:height="0.0756in" draw:z-index="943"><draw:image xlink:href="Pictures/10000001000000400000000E1F000854.png" xlink:type="simple" xlink:show="embed" xlink:actuate="onLoad" draw:mime-type="image/png"/></draw:frame></text:p>
          </table:table-cell>
          <table:table-cell table:style-name="Table24.B1" office:value-type="string">
            <text:p text:style-name="P1430"/>
            <text:p text:style-name="P1438"><draw:frame draw:style-name="fr3" draw:name="Image 1145" text:anchor-type="as-char" svg:width="0.5957in" svg:height="0.0756in" draw:z-index="944"><draw:image xlink:href="Pictures/10000001000000730000000EAFE5DBC0.png" xlink:type="simple" xlink:show="embed" xlink:actuate="onLoad" draw:mime-type="image/png"/></draw:frame></text:p>
          </table:table-cell>
          <table:table-cell table:style-name="Table24.B1" office:value-type="string">
            <text:p text:style-name="P1430"/>
            <text:p text:style-name="P1427"><draw:frame draw:style-name="fr3" draw:name="Image 1146" text:anchor-type="as-char" svg:width="0.5008in" svg:height="0.0756in" draw:z-index="945"><draw:image xlink:href="Pictures/10000001000000610000000EC2CB77FA.png" xlink:type="simple" xlink:show="embed" xlink:actuate="onLoad" draw:mime-type="image/png"/></draw:frame></text:p>
          </table:table-cell>
          <table:table-cell table:style-name="Table24.B1" office:value-type="string">
            <text:p text:style-name="P1430"/>
            <text:p text:style-name="P1428"><draw:frame draw:style-name="fr3" draw:name="Image 1147" text:anchor-type="as-char" svg:width="0.3937in" svg:height="0.0756in" draw:z-index="946"><draw:image xlink:href="Pictures/100000010000004C0000000EEA6F1DE8.png" xlink:type="simple" xlink:show="embed" xlink:actuate="onLoad" draw:mime-type="image/png"/></draw:frame></text:p>
          </table:table-cell>
          <table:table-cell table:style-name="Table24.F1" office:value-type="string">
            <text:p text:style-name="P1430"/>
            <text:p text:style-name="P1481"><draw:frame draw:style-name="fr3" draw:name="Image 1148" text:anchor-type="as-char" svg:width="0.3016in" svg:height="0.0937in" draw:z-index="947"><draw:image xlink:href="Pictures/100000010000003900000011A1B10E1A.png" xlink:type="simple" xlink:show="embed" xlink:actuate="onLoad" draw:mime-type="image/png"/></draw:frame></text:p>
          </table:table-cell>
        </table:table-row>
        <table:table-row table:style-name="Table24.2">
          <table:table-cell table:style-name="Table24.A1" office:value-type="string">
            <text:p text:style-name="P1436"/>
            <text:p text:style-name="P1459"><draw:frame draw:style-name="fr3" draw:name="Image 1149" text:anchor-type="as-char" svg:width="0.4717in" svg:height="0.0756in" draw:z-index="948"><draw:image xlink:href="Pictures/100000010000005C0000000E465BBF2D.png" xlink:type="simple" xlink:show="embed" xlink:actuate="onLoad" draw:mime-type="image/png"/></draw:frame></text:p>
          </table:table-cell>
          <table:table-cell table:style-name="Table24.B1" office:value-type="string">
            <text:p text:style-name="P1436"/>
            <text:p text:style-name="P1425"><draw:frame draw:style-name="fr3" draw:name="Image 1150" text:anchor-type="as-char" svg:width="0.3272in" svg:height="0.0756in" draw:z-index="949"><draw:image xlink:href="Pictures/10000001000000400000000E3B1A22E5.png" xlink:type="simple" xlink:show="embed" xlink:actuate="onLoad" draw:mime-type="image/png"/></draw:frame></text:p>
          </table:table-cell>
          <table:table-cell table:style-name="Table24.B1" office:value-type="string">
            <text:p text:style-name="P1436"/>
            <text:p text:style-name="P1438"><draw:frame draw:style-name="fr3" draw:name="Image 1151" text:anchor-type="as-char" svg:width="0.5937in" svg:height="0.0756in" draw:z-index="950"><draw:image xlink:href="Pictures/10000001000000730000000EE53A2302.png" xlink:type="simple" xlink:show="embed" xlink:actuate="onLoad" draw:mime-type="image/png"/></draw:frame></text:p>
          </table:table-cell>
          <table:table-cell table:style-name="Table24.B1" office:value-type="string">
            <text:p text:style-name="P1436"/>
            <text:p text:style-name="P1447"><draw:frame draw:style-name="fr3" draw:name="Image 1152" text:anchor-type="as-char" svg:width="0.4953in" svg:height="0.0756in" draw:z-index="951"><draw:image xlink:href="Pictures/10000001000000600000000E2AD21308.png" xlink:type="simple" xlink:show="embed" xlink:actuate="onLoad" draw:mime-type="image/png"/></draw:frame></text:p>
          </table:table-cell>
          <table:table-cell table:style-name="Table24.B1" office:value-type="string">
            <text:p text:style-name="P1436"/>
            <text:p text:style-name="P1439"><draw:frame draw:style-name="fr3" draw:name="Image 1153" text:anchor-type="as-char" svg:width="0.3929in" svg:height="0.0756in" draw:z-index="952"><draw:image xlink:href="Pictures/100000010000004C0000000E6D7738C7.png" xlink:type="simple" xlink:show="embed" xlink:actuate="onLoad" draw:mime-type="image/png"/></draw:frame></text:p>
          </table:table-cell>
          <table:table-cell table:style-name="Table24.F1" office:value-type="string">
            <text:p text:style-name="P1436"/>
            <text:p text:style-name="P1440"><draw:frame draw:style-name="fr3" draw:name="Image 1154" text:anchor-type="as-char" svg:width="0.298in" svg:height="0.0937in" draw:z-index="953"><draw:image xlink:href="Pictures/1000000100000039000000128FBB2DA5.png" xlink:type="simple" xlink:show="embed" xlink:actuate="onLoad" draw:mime-type="image/png"/></draw:frame></text:p>
          </table:table-cell>
        </table:table-row>
        <table:table-row table:style-name="Table24.2">
          <table:table-cell table:style-name="Table24.A1" office:value-type="string">
            <text:p text:style-name="P1423"/>
            <text:p text:style-name="P1482"><draw:frame draw:style-name="fr3" draw:name="Image 1155" text:anchor-type="as-char" svg:width="0.4953in" svg:height="0.0756in" draw:z-index="954"><draw:image xlink:href="Pictures/10000001000000600000000E1B82D5CB.png" xlink:type="simple" xlink:show="embed" xlink:actuate="onLoad" draw:mime-type="image/png"/></draw:frame></text:p>
          </table:table-cell>
          <table:table-cell table:style-name="Table24.B1" office:value-type="string">
            <text:p text:style-name="P1423"/>
            <text:p text:style-name="P1425"><draw:frame draw:style-name="fr3" draw:name="Image 1156" text:anchor-type="as-char" svg:width="0.3272in" svg:height="0.0756in" draw:z-index="955"><draw:image xlink:href="Pictures/10000001000000400000000EB62B004B.png" xlink:type="simple" xlink:show="embed" xlink:actuate="onLoad" draw:mime-type="image/png"/></draw:frame></text:p>
          </table:table-cell>
          <table:table-cell table:style-name="Table24.B1" office:value-type="string">
            <text:p text:style-name="P1423"/>
            <text:p text:style-name="P1438"><draw:frame draw:style-name="fr3" draw:name="Image 1157" text:anchor-type="as-char" svg:width="0.5957in" svg:height="0.0756in" draw:z-index="956"><draw:image xlink:href="Pictures/10000001000000730000000E94D541B0.png" xlink:type="simple" xlink:show="embed" xlink:actuate="onLoad" draw:mime-type="image/png"/></draw:frame></text:p>
          </table:table-cell>
          <table:table-cell table:style-name="Table24.B1" office:value-type="string">
            <text:p text:style-name="P1423"/>
            <text:p text:style-name="P1447"><draw:frame draw:style-name="fr3" draw:name="Image 1158" text:anchor-type="as-char" svg:width="0.4953in" svg:height="0.0756in" draw:z-index="957"><draw:image xlink:href="Pictures/10000001000000600000000E079C59B7.png" xlink:type="simple" xlink:show="embed" xlink:actuate="onLoad" draw:mime-type="image/png"/></draw:frame></text:p>
          </table:table-cell>
          <table:table-cell table:style-name="Table24.B1" office:value-type="string">
            <text:p text:style-name="P1423"/>
            <text:p text:style-name="P1439"><draw:frame draw:style-name="fr3" draw:name="Image 1159" text:anchor-type="as-char" svg:width="0.3902in" svg:height="0.0756in" draw:z-index="958"><draw:image xlink:href="Pictures/100000010000004B0000000E0B1E1D78.png" xlink:type="simple" xlink:show="embed" xlink:actuate="onLoad" draw:mime-type="image/png"/></draw:frame></text:p>
          </table:table-cell>
          <table:table-cell table:style-name="Table24.F1" office:value-type="string">
            <text:p text:style-name="P1423"/>
            <text:p text:style-name="P1429"><draw:frame draw:style-name="fr3" draw:name="Image 1160" text:anchor-type="as-char" svg:width="0.3043in" svg:height="0.0937in" draw:z-index="959"><draw:image xlink:href="Pictures/100000010000003A0000001148227D6F.png" xlink:type="simple" xlink:show="embed" xlink:actuate="onLoad" draw:mime-type="image/png"/></draw:frame></text:p>
          </table:table-cell>
        </table:table-row>
        <table:table-row table:style-name="Table24.2">
          <table:table-cell table:style-name="Table24.A1" office:value-type="string">
            <text:p text:style-name="P1423"/>
            <text:p text:style-name="P1462"><draw:frame draw:style-name="fr3" draw:name="Image 1161" text:anchor-type="as-char" svg:width="0.448in" svg:height="0.0764in" draw:z-index="960"><draw:image xlink:href="Pictures/10000001000000560000000FFB7B80F2.png" xlink:type="simple" xlink:show="embed" xlink:actuate="onLoad" draw:mime-type="image/png"/></draw:frame></text:p>
          </table:table-cell>
          <table:table-cell table:style-name="Table24.B1" office:value-type="string">
            <text:p text:style-name="P1423"/>
            <text:p text:style-name="P1432"><draw:frame draw:style-name="fr3" draw:name="Image 1162" text:anchor-type="as-char" svg:width="0.3299in" svg:height="0.0764in" draw:z-index="961"><draw:image xlink:href="Pictures/10000001000000400000000FD96B0D16.png" xlink:type="simple" xlink:show="embed" xlink:actuate="onLoad" draw:mime-type="image/png"/></draw:frame></text:p>
          </table:table-cell>
          <table:table-cell table:style-name="Table24.B1" office:value-type="string">
            <text:p text:style-name="P1423"/>
            <text:p text:style-name="P1442"><draw:frame draw:style-name="fr3" draw:name="Image 1163" text:anchor-type="as-char" svg:width="0.6in" svg:height="0.0764in" draw:z-index="962"><draw:image xlink:href="Pictures/10000001000000730000000F58F758A6.png" xlink:type="simple" xlink:show="embed" xlink:actuate="onLoad" draw:mime-type="image/png"/></draw:frame></text:p>
          </table:table-cell>
          <table:table-cell table:style-name="Table24.B1" office:value-type="string">
            <text:p text:style-name="P1423"/>
            <text:p text:style-name="P1434"><draw:frame draw:style-name="fr3" draw:name="Image 1164" text:anchor-type="as-char" svg:width="0.4992in" svg:height="0.0764in" draw:z-index="963"><draw:image xlink:href="Pictures/10000001000000600000000F8FC34C44.png" xlink:type="simple" xlink:show="embed" xlink:actuate="onLoad" draw:mime-type="image/png"/></draw:frame></text:p>
          </table:table-cell>
          <table:table-cell table:style-name="Table24.B1" office:value-type="string">
            <text:p text:style-name="P1423"/>
            <text:p text:style-name="P1435"><draw:frame draw:style-name="fr3" draw:name="Image 1165" text:anchor-type="as-char" svg:width="0.3965in" svg:height="0.0764in" draw:z-index="964"><draw:image xlink:href="Pictures/100000010000004C0000000FE6F0E6B7.png" xlink:type="simple" xlink:show="embed" xlink:actuate="onLoad" draw:mime-type="image/png"/></draw:frame></text:p>
          </table:table-cell>
          <table:table-cell table:style-name="Table24.F1" office:value-type="string">
            <text:p text:style-name="P1423"/>
            <text:p text:style-name="P1440"><draw:frame draw:style-name="fr3" draw:name="Image 1166" text:anchor-type="as-char" svg:width="0.298in" svg:height="0.0937in" draw:z-index="965"><draw:image xlink:href="Pictures/100000010000003900000012548BC54C.png" xlink:type="simple" xlink:show="embed" xlink:actuate="onLoad" draw:mime-type="image/png"/></draw:frame></text:p>
          </table:table-cell>
        </table:table-row>
        <table:table-row table:style-name="Table24.1">
          <table:table-cell table:style-name="Table24.A1" office:value-type="string">
            <text:p text:style-name="P1430"/>
            <text:p text:style-name="P1483"><draw:frame draw:style-name="fr3" draw:name="Image 1167" text:anchor-type="as-char" svg:width="0.4299in" svg:height="0.0937in" draw:z-index="966"><draw:image xlink:href="Pictures/1000000100000052000000129BEADD3B.png" xlink:type="simple" xlink:show="embed" xlink:actuate="onLoad" draw:mime-type="image/png"/></draw:frame></text:p>
          </table:table-cell>
          <table:table-cell table:style-name="Table24.B1" office:value-type="string">
            <text:p text:style-name="P1430"/>
            <text:p text:style-name="P1425"><draw:frame draw:style-name="fr3" draw:name="Image 1168" text:anchor-type="as-char" svg:width="0.3272in" svg:height="0.0756in" draw:z-index="967"><draw:image xlink:href="Pictures/10000001000000400000000E67DF4E75.png" xlink:type="simple" xlink:show="embed" xlink:actuate="onLoad" draw:mime-type="image/png"/></draw:frame></text:p>
          </table:table-cell>
          <table:table-cell table:style-name="Table24.B1" office:value-type="string">
            <text:p text:style-name="P1430"/>
            <text:p text:style-name="P1438"><draw:frame draw:style-name="fr3" draw:name="Image 1169" text:anchor-type="as-char" svg:width="0.5937in" svg:height="0.0756in" draw:z-index="968"><draw:image xlink:href="Pictures/10000001000000730000000E62012B9C.png" xlink:type="simple" xlink:show="embed" xlink:actuate="onLoad" draw:mime-type="image/png"/></draw:frame></text:p>
          </table:table-cell>
          <table:table-cell table:style-name="Table24.B1" office:value-type="string">
            <text:p text:style-name="P1430"/>
            <text:p text:style-name="P1447"><draw:frame draw:style-name="fr3" draw:name="Image 1170" text:anchor-type="as-char" svg:width="0.4953in" svg:height="0.0756in" draw:z-index="969"><draw:image xlink:href="Pictures/10000001000000600000000E1A464E16.png" xlink:type="simple" xlink:show="embed" xlink:actuate="onLoad" draw:mime-type="image/png"/></draw:frame></text:p>
          </table:table-cell>
          <table:table-cell table:style-name="Table24.B1" office:value-type="string">
            <text:p text:style-name="P1430"/>
            <text:p text:style-name="P1428"><draw:frame draw:style-name="fr3" draw:name="Image 1171" text:anchor-type="as-char" svg:width="0.3957in" svg:height="0.0756in" draw:z-index="970"><draw:image xlink:href="Pictures/100000010000004C0000000EB89699A9.png" xlink:type="simple" xlink:show="embed" xlink:actuate="onLoad" draw:mime-type="image/png"/></draw:frame></text:p>
          </table:table-cell>
          <table:table-cell table:style-name="Table24.F1" office:value-type="string">
            <text:p text:style-name="P1430"/>
            <text:p text:style-name="P1440"><draw:frame draw:style-name="fr3" draw:name="Image 1172" text:anchor-type="as-char" svg:width="0.2965in" svg:height="0.0937in" draw:z-index="971"><draw:image xlink:href="Pictures/10000001000000390000001216A1C6C1.png" xlink:type="simple" xlink:show="embed" xlink:actuate="onLoad" draw:mime-type="image/png"/></draw:frame></text:p>
          </table:table-cell>
        </table:table-row>
        <table:table-row table:style-name="Table24.2">
          <table:table-cell table:style-name="Table24.A1" office:value-type="string">
            <text:p text:style-name="P1436"/>
            <text:p text:style-name="P1441"><draw:frame draw:style-name="fr3" draw:name="Image 1173" text:anchor-type="as-char" svg:width="0.439in" svg:height="0.0764in" draw:z-index="972"><draw:image xlink:href="Pictures/10000001000000540000000FD7A1F8E7.png" xlink:type="simple" xlink:show="embed" xlink:actuate="onLoad" draw:mime-type="image/png"/></draw:frame></text:p>
          </table:table-cell>
          <table:table-cell table:style-name="Table24.B1" office:value-type="string">
            <text:p text:style-name="P1436"/>
            <text:p text:style-name="P1432"><draw:frame draw:style-name="fr3" draw:name="Image 1174" text:anchor-type="as-char" svg:width="0.3299in" svg:height="0.0764in" draw:z-index="973"><draw:image xlink:href="Pictures/10000001000000400000000FDA2AD8F2.png" xlink:type="simple" xlink:show="embed" xlink:actuate="onLoad" draw:mime-type="image/png"/></draw:frame></text:p>
          </table:table-cell>
          <table:table-cell table:style-name="Table24.B1" office:value-type="string">
            <text:p text:style-name="P1436"/>
            <text:p text:style-name="P1442"><draw:frame draw:style-name="fr3" draw:name="Image 1175" text:anchor-type="as-char" svg:width="0.5984in" svg:height="0.0764in" draw:z-index="974"><draw:image xlink:href="Pictures/10000001000000730000000F09CB0743.png" xlink:type="simple" xlink:show="embed" xlink:actuate="onLoad" draw:mime-type="image/png"/></draw:frame></text:p>
          </table:table-cell>
          <table:table-cell table:style-name="Table24.B1" office:value-type="string">
            <text:p text:style-name="P1436"/>
            <text:p text:style-name="P1434"><draw:frame draw:style-name="fr3" draw:name="Image 1176" text:anchor-type="as-char" svg:width="0.4992in" svg:height="0.0764in" draw:z-index="975"><draw:image xlink:href="Pictures/10000001000000600000000F24203073.png" xlink:type="simple" xlink:show="embed" xlink:actuate="onLoad" draw:mime-type="image/png"/></draw:frame></text:p>
          </table:table-cell>
          <table:table-cell table:style-name="Table24.B1" office:value-type="string">
            <text:p text:style-name="P1436"/>
            <text:p text:style-name="P1451"><draw:frame draw:style-name="fr3" draw:name="Image 1177" text:anchor-type="as-char" svg:width="0.3953in" svg:height="0.0764in" draw:z-index="976"><draw:image xlink:href="Pictures/100000010000004B0000000F5ACF2192.png" xlink:type="simple" xlink:show="embed" xlink:actuate="onLoad" draw:mime-type="image/png"/></draw:frame></text:p>
          </table:table-cell>
          <table:table-cell table:style-name="Table24.F1" office:value-type="string">
            <text:p text:style-name="P1436"/>
            <text:p text:style-name="P1440"><draw:frame draw:style-name="fr3" draw:name="Image 1178" text:anchor-type="as-char" svg:width="0.2965in" svg:height="0.0937in" draw:z-index="977"><draw:image xlink:href="Pictures/1000000100000039000000129BF0CC02.png" xlink:type="simple" xlink:show="embed" xlink:actuate="onLoad" draw:mime-type="image/png"/></draw:frame></text:p>
          </table:table-cell>
        </table:table-row>
        <table:table-row table:style-name="Table24.2">
          <table:table-cell table:style-name="Table24.A1" office:value-type="string">
            <text:p text:style-name="P1423"/>
            <text:p text:style-name="P1484"><draw:frame draw:style-name="fr3" draw:name="Image 1179" text:anchor-type="as-char" svg:width="0.452in" svg:height="0.0756in" draw:z-index="978"><draw:image xlink:href="Pictures/10000001000000580000000E042BBD64.png" xlink:type="simple" xlink:show="embed" xlink:actuate="onLoad" draw:mime-type="image/png"/></draw:frame></text:p>
          </table:table-cell>
          <table:table-cell table:style-name="Table24.B1" office:value-type="string">
            <text:p text:style-name="P1423"/>
            <text:p text:style-name="P1425"><draw:frame draw:style-name="fr3" draw:name="Image 1180" text:anchor-type="as-char" svg:width="0.3272in" svg:height="0.0756in" draw:z-index="979"><draw:image xlink:href="Pictures/10000001000000400000000EF5C7E81E.png" xlink:type="simple" xlink:show="embed" xlink:actuate="onLoad" draw:mime-type="image/png"/></draw:frame></text:p>
          </table:table-cell>
          <table:table-cell table:style-name="Table24.B1" office:value-type="string">
            <text:p text:style-name="P1423"/>
            <text:p text:style-name="P1426"><draw:frame draw:style-name="fr3" draw:name="Image 1181" text:anchor-type="as-char" svg:width="0.5937in" svg:height="0.0756in" draw:z-index="980"><draw:image xlink:href="Pictures/10000001000000730000000E10FC4DBD.png" xlink:type="simple" xlink:show="embed" xlink:actuate="onLoad" draw:mime-type="image/png"/></draw:frame></text:p>
          </table:table-cell>
          <table:table-cell table:style-name="Table24.B1" office:value-type="string">
            <text:p text:style-name="P1423"/>
            <text:p text:style-name="P1427"><draw:frame draw:style-name="fr3" draw:name="Image 1182" text:anchor-type="as-char" svg:width="0.5008in" svg:height="0.0756in" draw:z-index="981"><draw:image xlink:href="Pictures/10000001000000610000000EB123ADAC.png" xlink:type="simple" xlink:show="embed" xlink:actuate="onLoad" draw:mime-type="image/png"/></draw:frame></text:p>
          </table:table-cell>
          <table:table-cell table:style-name="Table24.B1" office:value-type="string">
            <text:p text:style-name="P1423"/>
            <text:p text:style-name="P1428"><draw:frame draw:style-name="fr3" draw:name="Image 1183" text:anchor-type="as-char" svg:width="0.3945in" svg:height="0.0756in" draw:z-index="982"><draw:image xlink:href="Pictures/100000010000004C0000000E68FAB0EC.png" xlink:type="simple" xlink:show="embed" xlink:actuate="onLoad" draw:mime-type="image/png"/></draw:frame></text:p>
          </table:table-cell>
          <table:table-cell table:style-name="Table24.F1" office:value-type="string">
            <text:p text:style-name="P1423"/>
            <text:p text:style-name="P1429"><draw:frame draw:style-name="fr3" draw:name="Image 1184" text:anchor-type="as-char" svg:width="0.3035in" svg:height="0.0937in" draw:z-index="983"><draw:image xlink:href="Pictures/100000010000003A0000001210061395.png" xlink:type="simple" xlink:show="embed" xlink:actuate="onLoad" draw:mime-type="image/png"/></draw:frame></text:p>
          </table:table-cell>
        </table:table-row>
        <table:table-row table:style-name="Table24.2">
          <table:table-cell table:style-name="Table24.A1" office:value-type="string">
            <text:p text:style-name="P1423"/>
            <text:p text:style-name="P1485"><draw:frame draw:style-name="fr3" draw:name="Image 1185" text:anchor-type="as-char" svg:width="0.4681in" svg:height="0.0764in" draw:z-index="984"><draw:image xlink:href="Pictures/100000010000005A0000000FD063F8DD.png" xlink:type="simple" xlink:show="embed" xlink:actuate="onLoad" draw:mime-type="image/png"/></draw:frame></text:p>
          </table:table-cell>
          <table:table-cell table:style-name="Table24.B1" office:value-type="string">
            <text:p text:style-name="P1423"/>
            <text:p text:style-name="P1432"><draw:frame draw:style-name="fr3" draw:name="Image 1186" text:anchor-type="as-char" svg:width="0.3299in" svg:height="0.0764in" draw:z-index="985"><draw:image xlink:href="Pictures/10000001000000400000000F24DD4E26.png" xlink:type="simple" xlink:show="embed" xlink:actuate="onLoad" draw:mime-type="image/png"/></draw:frame></text:p>
          </table:table-cell>
          <table:table-cell table:style-name="Table24.B1" office:value-type="string">
            <text:p text:style-name="P1423"/>
            <text:p text:style-name="P1442"><draw:frame draw:style-name="fr3" draw:name="Image 1187" text:anchor-type="as-char" svg:width="0.6in" svg:height="0.0764in" draw:z-index="986"><draw:image xlink:href="Pictures/10000001000000730000000FEF01D452.png" xlink:type="simple" xlink:show="embed" xlink:actuate="onLoad" draw:mime-type="image/png"/></draw:frame></text:p>
          </table:table-cell>
          <table:table-cell table:style-name="Table24.B1" office:value-type="string">
            <text:p text:style-name="P1423"/>
            <text:p text:style-name="P1461"><draw:frame draw:style-name="fr3" draw:name="Image 1188" text:anchor-type="as-char" svg:width="0.5047in" svg:height="0.0764in" draw:z-index="987"><draw:image xlink:href="Pictures/10000001000000610000000FE1F4CB0F.png" xlink:type="simple" xlink:show="embed" xlink:actuate="onLoad" draw:mime-type="image/png"/></draw:frame></text:p>
          </table:table-cell>
          <table:table-cell table:style-name="Table24.B1" office:value-type="string">
            <text:p text:style-name="P1423"/>
            <text:p text:style-name="P1435"><draw:frame draw:style-name="fr3" draw:name="Image 1189" text:anchor-type="as-char" svg:width="0.3937in" svg:height="0.0764in" draw:z-index="988"><draw:image xlink:href="Pictures/100000010000004B0000000F426A81B9.png" xlink:type="simple" xlink:show="embed" xlink:actuate="onLoad" draw:mime-type="image/png"/></draw:frame></text:p>
          </table:table-cell>
          <table:table-cell table:style-name="Table24.F1" office:value-type="string">
            <text:p text:style-name="P1423"/>
            <text:p text:style-name="P1429"><draw:frame draw:style-name="fr3" draw:name="Image 1190" text:anchor-type="as-char" svg:width="0.3035in" svg:height="0.0937in" draw:z-index="989"><draw:image xlink:href="Pictures/100000010000003A00000012DBE801A4.png" xlink:type="simple" xlink:show="embed" xlink:actuate="onLoad" draw:mime-type="image/png"/></draw:frame></text:p>
          </table:table-cell>
        </table:table-row>
        <table:table-row table:style-name="Table24.1">
          <table:table-cell table:style-name="Table24.A1" office:value-type="string">
            <text:p text:style-name="P1430"/>
            <text:p text:style-name="P1472"><draw:frame draw:style-name="fr3" draw:name="Image 1191" text:anchor-type="as-char" svg:width="0.4626in" svg:height="0.0764in" draw:z-index="990"><draw:image xlink:href="Pictures/10000001000000580000000F9081982F.png" xlink:type="simple" xlink:show="embed" xlink:actuate="onLoad" draw:mime-type="image/png"/></draw:frame></text:p>
          </table:table-cell>
          <table:table-cell table:style-name="Table24.B1" office:value-type="string">
            <text:p text:style-name="P1430"/>
            <text:p text:style-name="P1432"><draw:frame draw:style-name="fr3" draw:name="Image 1192" text:anchor-type="as-char" svg:width="0.3299in" svg:height="0.0764in" draw:z-index="991"><draw:image xlink:href="Pictures/10000001000000400000000FEDF097DF.png" xlink:type="simple" xlink:show="embed" xlink:actuate="onLoad" draw:mime-type="image/png"/></draw:frame></text:p>
          </table:table-cell>
          <table:table-cell table:style-name="Table24.B1" office:value-type="string">
            <text:p text:style-name="P1430"/>
            <text:p text:style-name="P1442"><draw:frame draw:style-name="fr3" draw:name="Image 1193" text:anchor-type="as-char" svg:width="0.6016in" svg:height="0.0764in" draw:z-index="992"><draw:image xlink:href="Pictures/10000001000000730000000FEFE94AA0.png" xlink:type="simple" xlink:show="embed" xlink:actuate="onLoad" draw:mime-type="image/png"/></draw:frame></text:p>
          </table:table-cell>
          <table:table-cell table:style-name="Table24.B1" office:value-type="string">
            <text:p text:style-name="P1430"/>
            <text:p text:style-name="P1434"><draw:frame draw:style-name="fr3" draw:name="Image 1194" text:anchor-type="as-char" svg:width="0.4992in" svg:height="0.0764in" draw:z-index="993"><draw:image xlink:href="Pictures/10000001000000600000000F16E3B35F.png" xlink:type="simple" xlink:show="embed" xlink:actuate="onLoad" draw:mime-type="image/png"/></draw:frame></text:p>
          </table:table-cell>
          <table:table-cell table:style-name="Table24.B1" office:value-type="string">
            <text:p text:style-name="P1430"/>
            <text:p text:style-name="P1435"><draw:frame draw:style-name="fr3" draw:name="Image 1195" text:anchor-type="as-char" svg:width="0.3965in" svg:height="0.0764in" draw:z-index="994"><draw:image xlink:href="Pictures/100000010000004C0000000F172AEFD2.png" xlink:type="simple" xlink:show="embed" xlink:actuate="onLoad" draw:mime-type="image/png"/></draw:frame></text:p>
          </table:table-cell>
          <table:table-cell table:style-name="Table24.F1" office:value-type="string">
            <text:p text:style-name="P1430"/>
            <text:p text:style-name="P1440"><draw:frame draw:style-name="fr3" draw:name="Image 1196" text:anchor-type="as-char" svg:width="0.298in" svg:height="0.0937in" draw:z-index="995"><draw:image xlink:href="Pictures/1000000100000039000000121FE9DA1D.png" xlink:type="simple" xlink:show="embed" xlink:actuate="onLoad" draw:mime-type="image/png"/></draw:frame></text:p>
          </table:table-cell>
        </table:table-row>
        <table:table-row table:style-name="Table24.2">
          <table:table-cell table:style-name="Table24.A1" office:value-type="string">
            <text:p text:style-name="P1423"/>
            <text:p text:style-name="P1472"><draw:frame draw:style-name="fr3" draw:name="Image 1197" text:anchor-type="as-char" svg:width="0.4598in" svg:height="0.0764in" draw:z-index="996"><draw:image xlink:href="Pictures/10000001000000580000000FC0FB9858.png" xlink:type="simple" xlink:show="embed" xlink:actuate="onLoad" draw:mime-type="image/png"/></draw:frame></text:p>
          </table:table-cell>
          <table:table-cell table:style-name="Table24.B1" office:value-type="string">
            <text:p text:style-name="P1423"/>
            <text:p text:style-name="P1432"><draw:frame draw:style-name="fr3" draw:name="Image 1198" text:anchor-type="as-char" svg:width="0.3299in" svg:height="0.0764in" draw:z-index="997"><draw:image xlink:href="Pictures/10000001000000400000000F6D0F360E.png" xlink:type="simple" xlink:show="embed" xlink:actuate="onLoad" draw:mime-type="image/png"/></draw:frame></text:p>
          </table:table-cell>
          <table:table-cell table:style-name="Table24.B1" office:value-type="string">
            <text:p text:style-name="P1423"/>
            <text:p text:style-name="P1442"><draw:frame draw:style-name="fr3" draw:name="Image 1199" text:anchor-type="as-char" svg:width="0.6in" svg:height="0.0764in" draw:z-index="999"><draw:image xlink:href="Pictures/10000001000000730000000F62F08E55.png" xlink:type="simple" xlink:show="embed" xlink:actuate="onLoad" draw:mime-type="image/png"/></draw:frame></text:p>
          </table:table-cell>
          <table:table-cell table:style-name="Table24.B1" office:value-type="string">
            <text:p text:style-name="P1423"/>
            <text:p text:style-name="P1434"><draw:frame draw:style-name="fr3" draw:name="Image 1200" text:anchor-type="as-char" svg:width="0.4992in" svg:height="0.0764in" draw:z-index="1000"><draw:image xlink:href="Pictures/10000001000000600000000F38D4F053.png" xlink:type="simple" xlink:show="embed" xlink:actuate="onLoad" draw:mime-type="image/png"/></draw:frame></text:p>
          </table:table-cell>
          <table:table-cell table:style-name="Table24.B1" office:value-type="string">
            <text:p text:style-name="P1423"/>
            <text:p text:style-name="P1435"><draw:frame draw:style-name="fr3" draw:name="Image 1201" text:anchor-type="as-char" svg:width="0.3937in" svg:height="0.0764in" draw:z-index="1002"><draw:image xlink:href="Pictures/100000010000004B0000000FF5905E84.png" xlink:type="simple" xlink:show="embed" xlink:actuate="onLoad" draw:mime-type="image/png"/></draw:frame></text:p>
          </table:table-cell>
          <table:table-cell table:style-name="Table24.F1" office:value-type="string">
            <text:p text:style-name="P1423"/>
            <text:p text:style-name="P1429"><draw:frame draw:style-name="fr3" draw:name="Image 1202" text:anchor-type="as-char" svg:width="0.3035in" svg:height="0.0937in" draw:z-index="1005"><draw:image xlink:href="Pictures/100000010000003A000000129D4ED974.png" xlink:type="simple" xlink:show="embed" xlink:actuate="onLoad" draw:mime-type="image/png"/></draw:frame></text:p>
          </table:table-cell>
        </table:table-row>
        <table:table-row table:style-name="Table24.2">
          <table:table-cell table:style-name="Table24.A1" office:value-type="string">
            <text:p text:style-name="P1423"/>
            <text:p text:style-name="P1472"><draw:frame draw:style-name="fr3" draw:name="Image 1203" text:anchor-type="as-char" svg:width="0.4598in" svg:height="0.0764in" draw:z-index="1007"><draw:image xlink:href="Pictures/10000001000000580000000F47CE72A1.png" xlink:type="simple" xlink:show="embed" xlink:actuate="onLoad" draw:mime-type="image/png"/></draw:frame></text:p>
          </table:table-cell>
          <table:table-cell table:style-name="Table24.B1" office:value-type="string">
            <text:p text:style-name="P1423"/>
            <text:p text:style-name="P1432"><draw:frame draw:style-name="fr3" draw:name="Image 1204" text:anchor-type="as-char" svg:width="0.3299in" svg:height="0.0764in" draw:z-index="1009"><draw:image xlink:href="Pictures/10000001000000400000000F7DD92623.png" xlink:type="simple" xlink:show="embed" xlink:actuate="onLoad" draw:mime-type="image/png"/></draw:frame></text:p>
          </table:table-cell>
          <table:table-cell table:style-name="Table24.B1" office:value-type="string">
            <text:p text:style-name="P1423"/>
            <text:p text:style-name="P1442"><draw:frame draw:style-name="fr3" draw:name="Image 1205" text:anchor-type="as-char" svg:width="0.6016in" svg:height="0.0764in" draw:z-index="1010"><draw:image xlink:href="Pictures/10000001000000730000000F5377AB0B.png" xlink:type="simple" xlink:show="embed" xlink:actuate="onLoad" draw:mime-type="image/png"/></draw:frame></text:p>
          </table:table-cell>
          <table:table-cell table:style-name="Table24.B1" office:value-type="string">
            <text:p text:style-name="P1423"/>
            <text:p text:style-name="P1461"><draw:frame draw:style-name="fr3" draw:name="Image 1206" text:anchor-type="as-char" svg:width="0.5047in" svg:height="0.0764in" draw:z-index="1012"><draw:image xlink:href="Pictures/10000001000000610000000F8BB0D072.png" xlink:type="simple" xlink:show="embed" xlink:actuate="onLoad" draw:mime-type="image/png"/></draw:frame></text:p>
          </table:table-cell>
          <table:table-cell table:style-name="Table24.B1" office:value-type="string">
            <text:p text:style-name="P1423"/>
            <text:p text:style-name="P1435"><draw:frame draw:style-name="fr3" draw:name="Image 1207" text:anchor-type="as-char" svg:width="0.3965in" svg:height="0.0764in" draw:z-index="1014"><draw:image xlink:href="Pictures/100000010000004C0000000F256EE58A.png" xlink:type="simple" xlink:show="embed" xlink:actuate="onLoad" draw:mime-type="image/png"/></draw:frame></text:p>
          </table:table-cell>
          <table:table-cell table:style-name="Table24.F1" office:value-type="string">
            <text:p text:style-name="P1423"/>
            <text:p text:style-name="P1440"><draw:frame draw:style-name="fr3" draw:name="Image 1208" text:anchor-type="as-char" svg:width="0.298in" svg:height="0.0937in" draw:z-index="1015"><draw:image xlink:href="Pictures/1000000100000039000000120A0D57CB.png" xlink:type="simple" xlink:show="embed" xlink:actuate="onLoad" draw:mime-type="image/png"/></draw:frame></text:p>
          </table:table-cell>
        </table:table-row>
        <table:table-row table:style-name="Table24.2">
          <table:table-cell table:style-name="Table24.A1" office:value-type="string">
            <text:p text:style-name="P1423"/>
            <text:p text:style-name="P1486"><draw:frame draw:style-name="fr3" draw:name="Image 1209" text:anchor-type="as-char" svg:width="0.4728in" svg:height="0.0937in" draw:z-index="1017"><draw:image xlink:href="Pictures/100000010000005A00000012B5D48673.png" xlink:type="simple" xlink:show="embed" xlink:actuate="onLoad" draw:mime-type="image/png"/></draw:frame></text:p>
          </table:table-cell>
          <table:table-cell table:style-name="Table24.B1" office:value-type="string">
            <text:p text:style-name="P1423"/>
            <text:p text:style-name="P1432"><draw:frame draw:style-name="fr3" draw:name="Image 1210" text:anchor-type="as-char" svg:width="0.3299in" svg:height="0.0764in" draw:z-index="1018"><draw:image xlink:href="Pictures/10000001000000400000000F8DE3A795.png" xlink:type="simple" xlink:show="embed" xlink:actuate="onLoad" draw:mime-type="image/png"/></draw:frame></text:p>
          </table:table-cell>
          <table:table-cell table:style-name="Table24.B1" office:value-type="string">
            <text:p text:style-name="P1423"/>
            <text:p text:style-name="P1457"><draw:frame draw:style-name="fr3" draw:name="Image 1211" text:anchor-type="as-char" svg:width="0.6016in" svg:height="0.0764in" draw:z-index="1019"><draw:image xlink:href="Pictures/10000001000000730000000FECFADB30.png" xlink:type="simple" xlink:show="embed" xlink:actuate="onLoad" draw:mime-type="image/png"/></draw:frame></text:p>
          </table:table-cell>
          <table:table-cell table:style-name="Table24.B1" office:value-type="string">
            <text:p text:style-name="P1423"/>
            <text:p text:style-name="P1461"><draw:frame draw:style-name="fr3" draw:name="Image 1212" text:anchor-type="as-char" svg:width="0.5047in" svg:height="0.0764in" draw:z-index="1028"><draw:image xlink:href="Pictures/10000001000000610000000F45185FDD.png" xlink:type="simple" xlink:show="embed" xlink:actuate="onLoad" draw:mime-type="image/png"/></draw:frame></text:p>
          </table:table-cell>
          <table:table-cell table:style-name="Table24.B1" office:value-type="string">
            <text:p text:style-name="P1423"/>
            <text:p text:style-name="P1451"><draw:frame draw:style-name="fr3" draw:name="Image 1213" text:anchor-type="as-char" svg:width="0.398in" svg:height="0.0764in" draw:z-index="1032"><draw:image xlink:href="Pictures/100000010000004C0000000FBCE6057E.png" xlink:type="simple" xlink:show="embed" xlink:actuate="onLoad" draw:mime-type="image/png"/></draw:frame></text:p>
          </table:table-cell>
          <table:table-cell table:style-name="Table24.F1" office:value-type="string">
            <text:p text:style-name="P1423"/>
            <text:p text:style-name="P1487"><draw:frame draw:style-name="fr3" draw:name="Image 1214" text:anchor-type="as-char" svg:width="0.3035in" svg:height="0.0937in" draw:z-index="1036"><draw:image xlink:href="Pictures/100000010000003A0000001203BB096D.png" xlink:type="simple" xlink:show="embed" xlink:actuate="onLoad" draw:mime-type="image/png"/></draw:frame></text:p>
          </table:table-cell>
        </table:table-row>
      </table:table>
      <text:p text:style-name="P1488"><draw:frame draw:style-name="fr7" draw:name="Image 1218" text:anchor-type="char" svg:x="3.0398in" svg:y="0.7165in" svg:width="2.1874in" svg:height="0.25in" draw:z-index="55"><draw:image xlink:href="Pictures/10000001000001A40000003032FD74F9.png" xlink:type="simple" xlink:show="embed" xlink:actuate="onLoad" draw:mime-type="image/png"/></draw:frame><draw:frame draw:style-name="fr4" draw:name="Image172" text:anchor-type="char" svg:x="2.9728in" svg:y="0.2929in" svg:width="2.3201in" svg:height="0.1035in" draw:z-index="2"><draw:image xlink:href="Pictures/10000001000000DE000000096CD68AF0.png" xlink:type="simple" xlink:show="embed" xlink:actuate="onLoad" draw:mime-type="image/png"/></draw:frame></text:p>
      <text:p text:style-name="P1489"/>
      <text:p text:style-name="P1490"/>
      <text:p text:style-name="P1491"/>
      <text:h text:style-name="P1492" text:outline-level="3"><text:span text:style-name="T86">AGERSA</text:span><text:span text:style-name="T86"/></text:h>
      <text:p text:style-name="P1493"><draw:frame draw:style-name="fr7" draw:name="Image 1219" text:anchor-type="char" svg:x="1.2992in" svg:y="0.2846in" svg:width="1.1571in" svg:height="0.0634in" draw:z-index="56"><draw:image xlink:href="Pictures/10000001000001B10000001DFFDA99E6.png" xlink:type="simple" xlink:show="embed" xlink:actuate="onLoad" draw:mime-type="image/png"/></draw:frame></text:p>
      <text:p text:style-name="P1494"><text:span text:style-name="T1719">EXTRATO</text:span><text:span text:style-name="T1778"> </text:span><text:span text:style-name="T1719">DO</text:span><text:span text:style-name="T1721"> </text:span><text:span text:style-name="T1719">1º</text:span><text:span text:style-name="T1721"> </text:span><text:span text:style-name="T1719">TERMO</text:span><text:span text:style-name="T1721"> </text:span><text:span text:style-name="T1719">DE</text:span><text:span text:style-name="T1722"> </text:span><text:span text:style-name="T1719">APOSTILAMENTO</text:span></text:p>
      <text:p text:style-name="P1495"/>
      <text:p text:style-name="P1496"><text:span text:style-name="T1723">CONTRATO</text:span><text:span text:style-name="T1725"> </text:span><text:span text:style-name="T1723">DE</text:span><text:span text:style-name="T1724"> </text:span><text:span text:style-name="T1723">ADESÃO</text:span><text:span text:style-name="T1728"> </text:span><text:span text:style-name="T1723">–</text:span><text:span text:style-name="T1728"> </text:span><text:span text:style-name="T1723">GRUPO</text:span><text:span text:style-name="T1725"> </text:span><text:span text:style-name="T1723">B</text:span><text:span text:style-name="T1728"> </text:span><text:span text:style-name="T1723">–</text:span><text:span text:style-name="T1724"> </text:span><text:span text:style-name="T1723">PODER</text:span><text:span text:style-name="T1728"> </text:span><text:span text:style-name="T1723">PÚBLICO</text:span><text:span text:style-name="T1728"> </text:span><text:span text:style-name="T1723">Nº</text:span><text:span text:style-name="T1724"> </text:span><text:span text:style-name="T1723">CT-BT-EDPES-</text:span><text:span text:style-name="T1729">026/2025</text:span></text:p>
      <text:p text:style-name="P1497"><text:span text:style-name="T1779">CONTRATANTE: </text:span><text:span text:style-name="T1780">Agência Municipal de Regulação dos Serviços Públicos Delegados de Cachoeiro de Itapemirim – AGERSA.</text:span></text:p>
      <text:p text:style-name="P1498"><text:span text:style-name="T1723">CONTRATADA:</text:span><text:span text:style-name="T1724"> </text:span><text:span text:style-name="T1765">EDP</text:span><text:span text:style-name="T1781"> </text:span><text:span text:style-name="T1765">Espírito</text:span><text:span text:style-name="T1782"> </text:span><text:span text:style-name="T1765">Santo</text:span><text:span text:style-name="T1781"> </text:span><text:span text:style-name="T1765">Distribuição</text:span><text:span text:style-name="T1782"> </text:span><text:span text:style-name="T1765">de</text:span><text:span text:style-name="T1782"> </text:span><text:span text:style-name="T1765">Energia</text:span><text:span text:style-name="T1781"> </text:span><text:span text:style-name="T1765">S.A,</text:span><text:span text:style-name="T1783"> </text:span><text:span text:style-name="T1784">CNPJ</text:span><text:span text:style-name="T1785"> </text:span><text:span text:style-name="T1784">no</text:span><text:span text:style-name="T1786"> </text:span><text:span text:style-name="T1784">28.152.650/0001-</text:span><text:span text:style-name="T1787">71</text:span></text:p>
      <text:p text:style-name="P1499"><text:span text:style-name="T1779">OBJETO:</text:span><text:span text:style-name="T1788"> </text:span><text:span text:style-name="T1780">Implementação</text:span><text:span text:style-name="T1789"> </text:span><text:span text:style-name="T1780">da</text:span><text:span text:style-name="T1789"> </text:span><text:span text:style-name="T1780">estimativa</text:span><text:span text:style-name="T1789"> </text:span><text:span text:style-name="T1780">de</text:span><text:span text:style-name="T1789"> </text:span><text:span text:style-name="T1780">despesa</text:span><text:span text:style-name="T1789"> </text:span><text:span text:style-name="T1780">para</text:span><text:span text:style-name="T1789"> </text:span><text:span text:style-name="T1780">o</text:span><text:span text:style-name="T1789"> </text:span><text:span text:style-name="T1780">exercício</text:span><text:span text:style-name="T1789"> </text:span><text:span text:style-name="T1780">financeiro</text:span><text:span text:style-name="T1789"> </text:span><text:span text:style-name="T1780">de</text:span><text:span text:style-name="T1789"> </text:span><text:span text:style-name="T1780">2026,</text:span><text:span text:style-name="T1789"> </text:span><text:span text:style-name="T1780">no</text:span><text:span text:style-name="T1789"> </text:span><text:span text:style-name="T1780">valor de R$ 9.720,00 (nove mil e setecentos e vinte reais), destinada ao atendimento das despesas decorrentes do fornecimento de energia elétrica.</text:span></text:p>
      <text:p text:style-name="P1500"><text:span text:style-name="T1779">VALOR:</text:span><text:span text:style-name="T1790"> </text:span><text:span text:style-name="T1780">R$</text:span><text:span text:style-name="T1789"> </text:span><text:span text:style-name="T1780">9.720,00</text:span><text:span text:style-name="T1789"> </text:span><text:span text:style-name="T1780">(nove</text:span><text:span text:style-name="T1789"> </text:span><text:span text:style-name="T1780">mil</text:span><text:span text:style-name="T1789"> </text:span><text:span text:style-name="T1780">e</text:span><text:span text:style-name="T1789"> </text:span><text:span text:style-name="T1780">setecentos</text:span><text:span text:style-name="T1789"> </text:span><text:span text:style-name="T1780">e</text:span><text:span text:style-name="T1789"> </text:span><text:span text:style-name="T1780">vinte</text:span><text:span text:style-name="T1789"> </text:span><text:span text:style-name="T1791">reais).</text:span></text:p>
      <text:p text:style-name="P1499"><text:span text:style-name="T1779">FUNDAMENTAÇÃO:</text:span><text:span text:style-name="T1792"> </text:span><text:span text:style-name="T1780">Art.</text:span><text:span text:style-name="T1793"> </text:span><text:span text:style-name="T1780">136</text:span><text:span text:style-name="T1793"> </text:span><text:span text:style-name="T1780">da</text:span><text:span text:style-name="T1794"> </text:span><text:span text:style-name="T1780">Lei</text:span><text:span text:style-name="T1793"> </text:span><text:span text:style-name="T1780">Federal</text:span><text:span text:style-name="T1793"> </text:span><text:span text:style-name="T1780">nº</text:span><text:span text:style-name="T1794"> </text:span><text:span text:style-name="T1780">14.133/2021</text:span><text:span text:style-name="T1793"> </text:span><text:span text:style-name="T1780">e</text:span><text:span text:style-name="T1794"> </text:span><text:span text:style-name="T1780">demais</text:span><text:span text:style-name="T1794"> </text:span><text:span text:style-name="T1780">disposições</text:span><text:span text:style-name="T1793"> </text:span><text:span text:style-name="T1780">aplicáveis, conforme Parecer Jurídico constante do Processo Administrativo nº 55.369/2026.</text:span></text:p>
      <text:p text:style-name="P1501"><text:span text:style-name="T1723">PROCESSO ADMINISTRATIVO: </text:span><text:span text:style-name="T1765">nº 55.369/2026.</text:span><text:span text:style-name="T1795"> </text:span><text:span text:style-name="T1723">ID CIDADES: </text:span><text:span text:style-name="T1796">2025.016E0100002.10.0002</text:span><text:span text:style-name="T1797"> </text:span><text:span text:style-name="T1723">DATA DA ASSINATURA: </text:span><text:span text:style-name="T1765">24</text:span><text:span text:style-name="T1798">/</text:span><text:span text:style-name="T1765">08/2026.</text:span></text:p>
      <text:p text:style-name="P1502"><text:span text:style-name="T1723">VALIDADE:</text:span><text:span text:style-name="T1799"> </text:span><text:span text:style-name="T1763">31/12/2026</text:span></text:p>
      <text:p text:style-name="P1503"><text:span text:style-name="T1779">SIGNATÁRIA:</text:span><text:span text:style-name="T1800"> </text:span><text:span text:style-name="T1780">Diretora-Presidente</text:span><text:span text:style-name="T1801"> </text:span><text:span text:style-name="T1780">da</text:span><text:span text:style-name="T1802"> </text:span><text:span text:style-name="T1780">AGERSA. Cachoeiro</text:span><text:span text:style-name="T1802"> </text:span><text:span text:style-name="T1780">de</text:span><text:span text:style-name="T1801"> </text:span><text:span text:style-name="T1780">Itapemirim/ES,</text:span><text:span text:style-name="T1801"> </text:span><text:span text:style-name="T1780">24</text:span><text:span text:style-name="T1801"> </text:span><text:span text:style-name="T1780">de</text:span><text:span text:style-name="T1801"> </text:span><text:span text:style-name="T1780">agosto</text:span><text:span text:style-name="T1802"> </text:span><text:span text:style-name="T1780">de</text:span><text:span text:style-name="T1801"> </text:span><text:span text:style-name="T1791">2026.</text:span></text:p>
      <text:p text:style-name="P1387"/>
      <text:p text:style-name="P1387"/>
      <text:p text:style-name="P1387"/>
      <text:p text:style-name="P1387"/>
      <text:p text:style-name="P1504"/>
      <text:p text:style-name="P1505"><text:span text:style-name="T1803">TATIANA PIROVANI RODRIGUES </text:span><text:span text:style-name="T1804">DIRETORA-PRESIDENTE</text:span><text:span text:style-name="T1805"> </text:span><text:span text:style-name="T1804">-</text:span><text:span text:style-name="T1806"> </text:span><text:span text:style-name="T1804">AGERSA</text:span></text:p>
      <text:p text:style-name="P1506"/>
      <text:p text:style-name="P1507"/>
      <text:h text:style-name="P1508" text:outline-level="3"><text:span text:style-name="T86">IPACI</text:span><text:span text:style-name="T86"/></text:h>
      <text:p text:style-name="P1509"/>
      <text:p text:style-name="P1510"/>
      <text:p text:style-name="P1511"><text:span text:style-name="T1807">PORTARIA</text:span><text:span text:style-name="T1808"> </text:span><text:span text:style-name="T1807">Nº</text:span><text:span text:style-name="T1808"> </text:span><text:span text:style-name="T1809">252/2026</text:span></text:p>
      <text:p text:style-name="P1235"/>
      <text:p text:style-name="P1512"/>
      <text:p text:style-name="P1513"><text:span text:style-name="T1810">RETIFICA</text:span><text:span text:style-name="T1811"> </text:span><text:span text:style-name="T1810">O</text:span><text:span text:style-name="T1812"> </text:span><text:span text:style-name="T1810">ART.</text:span><text:span text:style-name="T1812"> </text:span><text:span text:style-name="T1810">1º</text:span><text:span text:style-name="T1813"> </text:span><text:span text:style-name="T1810">DA</text:span><text:span text:style-name="T1811"> </text:span><text:span text:style-name="T1810">PORTARIA</text:span><text:span text:style-name="T1811"> </text:span><text:span text:style-name="T1810">Nº</text:span><text:span text:style-name="T1812"> </text:span><text:span text:style-name="T1810">083,</text:span><text:span text:style-name="T1812"> </text:span><text:span text:style-name="T1814">DE</text:span></text:p>
      <text:h text:style-name="P1514" text:outline-level="9"><text:span text:style-name="T1700">19</text:span><text:span text:style-name="T1774"> </text:span><text:span text:style-name="T1700">DE</text:span><text:span text:style-name="T1774"> </text:span><text:span text:style-name="T1700">MAIO</text:span><text:span text:style-name="T1774"> </text:span><text:span text:style-name="T1700">DE</text:span><text:span text:style-name="T1774"> </text:span><text:span text:style-name="T1700">2023,</text:span><text:span text:style-name="T1774"> </text:span><text:span text:style-name="T1700">QUE</text:span><text:span text:style-name="T1774"> </text:span><text:span text:style-name="T1700">TRATA</text:span><text:span text:style-name="T1774"> </text:span><text:span text:style-name="T1700">DA CONCESSÃO DE PENSÃO POR MORTE.</text:span></text:h>
      <text:p text:style-name="P1235"/>
      <text:p text:style-name="P1515"/>
      <text:p text:style-name="P1516"><text:span text:style-name="T1810">A PRESIDENTE EXECUTIVA DO IPACI – </text:span><text:span text:style-name="T1708">Instituto de Previdência do Município de Cachoeiro de Itapemirim, Estado do Espírito Santo, no uso de suas atribuições delegadas através da Lei nº 7.030/2014 e do Decreto nº</text:span><text:span text:style-name="T1815"> </text:span><text:span text:style-name="T1708">34.905/2025, tendo em vista o que consta no processo nº 54.399/2026, resolve:</text:span></text:p>
      <text:p text:style-name="P1517"/>
      <text:p text:style-name="P1518"><text:span text:style-name="T1810">Art. 1º</text:span><text:span text:style-name="T1816"> </text:span><text:span text:style-name="T1810">– </text:span><text:span text:style-name="T1708">Retificar o Art. 1º da Portaria nº 083, de 19/05/2023, acrescentando inciso I no 7º do Art. 40 da</text:span><text:span text:style-name="T1817"> </text:span><text:span text:style-name="T1708">CF 88, nos</text:span><text:span text:style-name="T1817"> </text:span><text:span text:style-name="T1708">termos</text:span><text:span text:style-name="T1817"> </text:span><text:span text:style-name="T1708">da Decisão Núcleo de</text:span><text:span text:style-name="T1817"> </text:span><text:span text:style-name="T1708">Registro de</text:span><text:span text:style-name="T1817"> </text:span><text:span text:style-name="T1708">Pessoal</text:span><text:span text:style-name="T1817"> </text:span><text:span text:style-name="T1708">– NRP 00502/2026 do Tribunal de Contas do Estado do Espírito Santo, passando doravante a constar a seguinte redação:</text:span></text:p>
      <text:p text:style-name="P1519"/>
      <text:p text:style-name="P1520"><text:span text:style-name="T1708">“Art. 1º – Conceder pensão sem paridade por motivo de falecimento da servidora pública municipal inativa da Prefeitura Municipal de Cachoeiro</text:span><text:span text:style-name="T1818"> </text:span><text:span text:style-name="T1708">de</text:span><text:span text:style-name="T1818"> </text:span><text:span text:style-name="T1708">Itapemirim</text:span><text:span text:style-name="T1818"> </text:span><text:span text:style-name="T1810">ROSELENE</text:span><text:span text:style-name="T1816"> </text:span><text:span text:style-name="T1810">FERRI</text:span><text:span text:style-name="T1816"> </text:span><text:span text:style-name="T1810">DA</text:span><text:span text:style-name="T1816"> </text:span><text:span text:style-name="T1810">ROCHA</text:span><text:span text:style-name="T1708">, ocupante do cargo de Auxiliar de Serviços Públicos Municipais II A 03 I, ao único beneficiário, o esposo, o Sr. Altair da Rocha, na proporção</text:span><text:span text:style-name="T1818"> </text:span><text:span text:style-name="T1708">de 100% (cem por cento), com vigência a partir de 15 de abril de 2023, sendo o valor da pensão discriminado no processo de protocolo nº 25345, de 26/04/2023, nos termos do artigo 40, § 7º, I da Constituição Federal de 1988 c/c o artigo 8º inciso I, artigo 66 inciso I, artigo 67 inciso I e artigo 68-A, parágrafo 1º, inciso IV, alínea 'c', item 6, da Lei Municipal nº 6.910/2013 e ainda nos termos do artigo 15 da Lei nº 10.887/2004 c/c o artigo 84 da Lei Municipal nº 6.910/2013.”.</text:span></text:p>
      <text:p text:style-name="P1521"/>
      <text:p text:style-name="P1522"><text:span text:style-name="T1708">Art.</text:span><text:span text:style-name="T1819"> </text:span><text:span text:style-name="T1708">2º</text:span><text:span text:style-name="T1819"> </text:span><text:span text:style-name="T1708">–</text:span><text:span text:style-name="T1817"> </text:span><text:span text:style-name="T1708">Esta</text:span><text:span text:style-name="T1819"> </text:span><text:span text:style-name="T1708">Portaria</text:span><text:span text:style-name="T1820"> </text:span><text:span text:style-name="T1708">entra</text:span><text:span text:style-name="T1819"> </text:span><text:span text:style-name="T1708">em</text:span><text:span text:style-name="T1820"> </text:span><text:span text:style-name="T1708">vigor</text:span><text:span text:style-name="T1819"> </text:span><text:span text:style-name="T1708">nesta</text:span><text:span text:style-name="T1819"> </text:span><text:span text:style-name="T1708">data,</text:span><text:span text:style-name="T1819"> </text:span><text:span text:style-name="T1708">revogadas</text:span><text:span text:style-name="T1819"> </text:span><text:span text:style-name="T1708">as</text:span><text:span text:style-name="T1817"> </text:span><text:span text:style-name="T1708">disposições</text:span><text:span text:style-name="T1819"> </text:span><text:span text:style-name="T1821">em</text:span></text:p>
      <text:p text:style-name="P1523"><text:span text:style-name="T1711">contrário.</text:span><text:span text:style-name="T1711"/></text:p>
      <text:p text:style-name="P1524"/>
      <text:p text:style-name="P1522"><text:span text:style-name="T1708">Cachoeiro</text:span><text:span text:style-name="T1822"> </text:span><text:span text:style-name="T1708">de</text:span><text:span text:style-name="T1822"> </text:span><text:span text:style-name="T1708">Itapemirim</text:span><text:span text:style-name="T1822"> </text:span><text:span text:style-name="T1708">–</text:span><text:span text:style-name="T1822"> </text:span><text:span text:style-name="T1708">ES,</text:span><text:span text:style-name="T1823"> </text:span><text:span text:style-name="T1708">24</text:span><text:span text:style-name="T1822"> </text:span><text:span text:style-name="T1708">de</text:span><text:span text:style-name="T1822"> </text:span><text:span text:style-name="T1708">Agosto</text:span><text:span text:style-name="T1822"> </text:span><text:span text:style-name="T1708">de</text:span><text:span text:style-name="T1823"> </text:span><text:span text:style-name="T1711">2026.</text:span></text:p>
      <text:p text:style-name="P1238"/>
      <text:p text:style-name="P1238"/>
      <text:p text:style-name="P1238"/>
      <text:p text:style-name="P1525"/>
      <text:h text:style-name="P1526" text:outline-level="9"><text:span text:style-name="T1700">DANIELLY</text:span><text:span text:style-name="T1824"> </text:span><text:span text:style-name="T1700">BRANDÃO</text:span><text:span text:style-name="T1825"> </text:span><text:span text:style-name="T1703">TÁVORA</text:span></text:h>
      <text:p text:style-name="P1527"><text:span text:style-name="T1700">Presidente</text:span><text:span text:style-name="T1824"> </text:span><text:span text:style-name="T1703">Executiva</text:span></text:p>
      <text:p text:style-name="P1528"/>
      <text:p text:style-name="P320"/>
      <text:p text:style-name="P1529"/>
      <text:p text:style-name="P1530"><text:span text:style-name="T1826">PORTARIA</text:span><text:span text:style-name="T1827"> </text:span><text:span text:style-name="T1826">Nº</text:span><text:span text:style-name="T1828"> </text:span><text:span text:style-name="T1829">253/2026</text:span></text:p>
      <text:p text:style-name="P1235"/>
      <text:p text:style-name="P1531"/>
      <text:p text:style-name="P1532"><text:span text:style-name="T1810">RETIFICA</text:span><text:span text:style-name="T1830"> </text:span><text:span text:style-name="T1810">O</text:span><text:span text:style-name="T1830"> </text:span><text:span text:style-name="T1810">ART.</text:span><text:span text:style-name="T1830"> </text:span><text:span text:style-name="T1810">1º</text:span><text:span text:style-name="T1830"> </text:span><text:span text:style-name="T1810">DA</text:span><text:span text:style-name="T1831"> </text:span><text:span text:style-name="T1810">PORTARIA</text:span><text:span text:style-name="T1830"> </text:span><text:span text:style-name="T1810">Nº</text:span><text:span text:style-name="T1830"> </text:span><text:span text:style-name="T1810">133,</text:span><text:span text:style-name="T1830"> </text:span><text:span text:style-name="T1814">DE</text:span></text:p>
      <text:h text:style-name="P1533" text:outline-level="9"><text:span text:style-name="T1700">28</text:span><text:span text:style-name="T1774"> </text:span><text:span text:style-name="T1700">DE</text:span><text:span text:style-name="T1774"> </text:span><text:span text:style-name="T1700">JULHO</text:span><text:span text:style-name="T1774"> </text:span><text:span text:style-name="T1700">DE</text:span><text:span text:style-name="T1774"> </text:span><text:span text:style-name="T1700">2023,</text:span><text:span text:style-name="T1774"> </text:span><text:span text:style-name="T1700">QUE</text:span><text:span text:style-name="T1774"> </text:span><text:span text:style-name="T1700">TRATA</text:span><text:span text:style-name="T1774"> </text:span><text:span text:style-name="T1700">DA CONCESSÃO DE PENSÃO POR MORTE.</text:span></text:h>
      <text:p text:style-name="P1235"/>
      <text:p text:style-name="P1534"/>
      <text:p text:style-name="P1535"><text:span text:style-name="T1810">A PRESIDENTE EXECUTIVA DO IPACI – </text:span><text:span text:style-name="T1708">Instituto de Previdência do Município de Cachoeiro de Itapemirim, Estado do Espírito Santo, no uso de suas atribuições delegadas</text:span><text:span text:style-name="T1832"> </text:span><text:span text:style-name="T1708">através</text:span><text:span text:style-name="T1832"> </text:span><text:span text:style-name="T1708">da</text:span><text:span text:style-name="T1832"> </text:span><text:span text:style-name="T1708">Lei</text:span><text:span text:style-name="T1832"> </text:span><text:span text:style-name="T1708">nº</text:span><text:span text:style-name="T1832"> </text:span><text:span text:style-name="T1708">7.030/2014</text:span><text:span text:style-name="T1832"> </text:span><text:span text:style-name="T1708">e</text:span><text:span text:style-name="T1832"> </text:span><text:span text:style-name="T1708">do</text:span><text:span text:style-name="T1832"> </text:span><text:span text:style-name="T1708">Decreto</text:span><text:span text:style-name="T1832"> </text:span><text:span text:style-name="T1708">nº</text:span><text:span text:style-name="T1818"> </text:span><text:span text:style-name="T1708">34.905/2025,</text:span><text:span text:style-name="T1832"> </text:span><text:span text:style-name="T1708">tendo</text:span><text:span text:style-name="T1832"> </text:span><text:span text:style-name="T1708">em</text:span><text:span text:style-name="T1832"> </text:span><text:span text:style-name="T1708">vista</text:span><text:span text:style-name="T1832"> </text:span><text:span text:style-name="T1708">o</text:span><text:span text:style-name="T1832"> </text:span><text:span text:style-name="T1708">que consta no processo nº 54.432/2026, resolve:</text:span></text:p>
      <text:p text:style-name="P1536"/>
      <text:p text:style-name="P1537"><text:span text:style-name="T1810">Art. 1º</text:span><text:span text:style-name="T1816"> </text:span><text:span text:style-name="T1810">– </text:span><text:span text:style-name="T1708">Retificar o Art. 1º da Portaria nº 133, de 28/07/2023, acrescentando inciso</text:span><text:span text:style-name="T1833"> </text:span><text:span text:style-name="T1708">II</text:span><text:span text:style-name="T1834"> </text:span><text:span text:style-name="T1708">no</text:span><text:span text:style-name="T1833"> </text:span><text:span text:style-name="T1708">7º</text:span><text:span text:style-name="T1833"> </text:span><text:span text:style-name="T1708">do</text:span><text:span text:style-name="T1833"> </text:span><text:span text:style-name="T1708">Art.</text:span><text:span text:style-name="T1833"> </text:span><text:span text:style-name="T1708">40</text:span><text:span text:style-name="T1833"> </text:span><text:span text:style-name="T1708">da</text:span><text:span text:style-name="T1833"> </text:span><text:span text:style-name="T1708">CF</text:span><text:span text:style-name="T1833"> </text:span><text:span text:style-name="T1708">88,</text:span><text:span text:style-name="T1834"> </text:span><text:span text:style-name="T1708">nos</text:span><text:span text:style-name="T1833"> </text:span><text:span text:style-name="T1708">termos</text:span><text:span text:style-name="T1834"> </text:span><text:span text:style-name="T1708">da</text:span><text:span text:style-name="T1833"> </text:span><text:span text:style-name="T1708">Decisão</text:span><text:span text:style-name="T1833"> </text:span><text:span text:style-name="T1708">Núcleo</text:span><text:span text:style-name="T1833"> </text:span><text:span text:style-name="T1708">de</text:span><text:span text:style-name="T1834"> </text:span><text:span text:style-name="T1708">Registro</text:span><text:span text:style-name="T1833"> </text:span><text:span text:style-name="T1708">de</text:span><text:span text:style-name="T1834"> </text:span><text:span text:style-name="T1708">Pessoal</text:span><text:span text:style-name="T1834"> </text:span><text:span text:style-name="T1708">- NRP 00503/2026 do Tribunal de Contas do Estado do Espírito Santo, passando doravante a constar a seguinte redação:</text:span></text:p>
      <text:p text:style-name="P1538"/>
      <text:p text:style-name="P1539"><text:span text:style-name="T1708">“Art. 1º – Conceder pensão sem paridade por motivo de falecimento da ex-servidora pública municipal ativa da Prefeitura Municipal de</text:span><text:span text:style-name="T1818"> </text:span><text:span text:style-name="T1708">Cachoeiro de Itapemirim </text:span><text:span text:style-name="T1810">CLAUDIA APARECIDA CASSIANO TALHAFERRO</text:span><text:span text:style-name="T1708">, ocupante do cargo de Auxiliar de Serviços Públicos Municipais – GOA, Nível II – Letra I, lotado na Secretaria Municipal de Esporte e Lazer, aos beneficiários, o esposo Sr. Paulo Romildo</text:span><text:span text:style-name="T1835"> </text:span><text:span text:style-name="T1708">Tagliafero e o filho menor Davi Emanuel Cassiano Tagliafero, na proporção de 50% (cinquenta por cento) para cada um, com vigência a partir de 07 de maio de 2023 e tendo o valor da pensão discriminado no processo</text:span><text:span text:style-name="T1836"> </text:span><text:span text:style-name="T1708">de</text:span><text:span text:style-name="T1837"> </text:span><text:span text:style-name="T1708">protocolo</text:span><text:span text:style-name="T1836"> </text:span><text:span text:style-name="T1708">nº</text:span><text:span text:style-name="T1838"> </text:span><text:span text:style-name="T1708">33493,</text:span><text:span text:style-name="T1836"> </text:span><text:span text:style-name="T1708">de</text:span><text:span text:style-name="T1837"> </text:span><text:span text:style-name="T1708">23/05/2023,</text:span><text:span text:style-name="T1836"> </text:span><text:span text:style-name="T1708">nos</text:span><text:span text:style-name="T1838"> </text:span><text:span text:style-name="T1708">termos</text:span><text:span text:style-name="T1838"> </text:span><text:span text:style-name="T1708">do</text:span><text:span text:style-name="T1836"> </text:span><text:span text:style-name="T1708">artigo</text:span><text:span text:style-name="T1838"> </text:span><text:span text:style-name="T1821">40,</text:span></text:p>
      <text:p text:style-name="P1540"><text:span text:style-name="T1708">§ 7º, II da Constituição Federal de 1988, c/c o artigo 8º incisos I e II, artigo 66 inciso II, artigo 67 inciso I, e art. 68-A, parágrafo 1º, incisos II, III e inciso IV, alínea c, item 6, todos da Lei Municipal nº 6.910/2013 e ainda nos termos do artigo 15 da Lei nº 10.887/2004 c/c o artigo 84 da</text:span><text:span text:style-name="T1818"> </text:span><text:span text:style-name="T1708">Lei Municipal nº 6.910/2013.”.</text:span></text:p>
      <text:p text:style-name="P1538"/>
      <text:p text:style-name="P1541"><text:span text:style-name="T1708">Art.</text:span><text:span text:style-name="T1839"> </text:span><text:span text:style-name="T1708">2º</text:span><text:span text:style-name="T1840"> </text:span><text:span text:style-name="T1708">–</text:span><text:span text:style-name="T1841"> </text:span><text:span text:style-name="T1708">Esta</text:span><text:span text:style-name="T1840"> </text:span><text:span text:style-name="T1708">Portaria</text:span><text:span text:style-name="T1839"> </text:span><text:span text:style-name="T1708">entra</text:span><text:span text:style-name="T1840"> </text:span><text:span text:style-name="T1708">em</text:span><text:span text:style-name="T1840"> </text:span><text:span text:style-name="T1708">vigor</text:span><text:span text:style-name="T1839"> </text:span><text:span text:style-name="T1708">nesta</text:span><text:span text:style-name="T1840"> </text:span><text:span text:style-name="T1708">data,</text:span><text:span text:style-name="T1839"> </text:span><text:span text:style-name="T1708">revogadas</text:span><text:span text:style-name="T1840"> </text:span><text:span text:style-name="T1708">as</text:span><text:span text:style-name="T1839"> </text:span><text:span text:style-name="T1708">disposições</text:span><text:span text:style-name="T1840"> </text:span><text:span text:style-name="T1821">em</text:span></text:p>
      <text:p text:style-name="P1542"><text:span text:style-name="T1711">contrário.</text:span><text:span text:style-name="T1711"/></text:p>
      <text:p text:style-name="P1543"/>
      <text:p text:style-name="P1544"><text:span text:style-name="T1708">Cachoeiro</text:span><text:span text:style-name="T1842"> </text:span><text:span text:style-name="T1708">de</text:span><text:span text:style-name="T1842"> </text:span><text:span text:style-name="T1708">Itapemirim</text:span><text:span text:style-name="T1843"> </text:span><text:span text:style-name="T1708">–</text:span><text:span text:style-name="T1842"> </text:span><text:span text:style-name="T1708">ES,</text:span><text:span text:style-name="T1843"> </text:span><text:span text:style-name="T1708">24</text:span><text:span text:style-name="T1842"> </text:span><text:span text:style-name="T1708">de</text:span><text:span text:style-name="T1843"> </text:span><text:span text:style-name="T1708">Agosto</text:span><text:span text:style-name="T1842"> </text:span><text:span text:style-name="T1708">de</text:span><text:span text:style-name="T1843"> </text:span><text:span text:style-name="T1711">2026.</text:span></text:p>
      <text:p text:style-name="P1238"/>
      <text:p text:style-name="P1238"/>
      <text:p text:style-name="P1545"/>
      <text:h text:style-name="P1546" text:outline-level="9"><text:span text:style-name="T1700">DANIELLY</text:span><text:span text:style-name="T1844"> </text:span><text:span text:style-name="T1700">BRANDÃO</text:span><text:span text:style-name="T1701"> </text:span><text:span text:style-name="T1703">TÁVORA</text:span></text:h>
      <text:p text:style-name="P1547"><text:span text:style-name="T1700">Presidente</text:span><text:span text:style-name="T1845"> </text:span><text:span text:style-name="T1703">Executiva</text:span></text:p>
      <text:p text:style-name="P1548"/>
      <text:p text:style-name="P1549"/>
      <text:p text:style-name="P1549"/>
      <text:p text:style-name="P1549"/>
      <text:p text:style-name="P1550"/>
      <text:p text:style-name="P1551"><draw:frame draw:style-name="fr6" draw:name="Image 1220" text:anchor-type="char" svg:x="1.8165in" svg:y="-0.0807in" svg:width="1.2874in" svg:height="0.5437in" draw:z-index="287"><draw:image xlink:href="Pictures/1000000000000183000000A47EE6B56E.jpg" xlink:type="simple" xlink:show="embed" xlink:actuate="onLoad" draw:mime-type="image/jpeg"/></draw:frame><text:span text:style-name="T1846">Conselho</text:span><text:span text:style-name="T1847"> </text:span><text:span text:style-name="T1846">Deliberativo</text:span><text:span text:style-name="T1848"> </text:span><text:span text:style-name="T1846">-</text:span><text:span text:style-name="T1849"> </text:span><text:span text:style-name="T1846">IPACI</text:span></text:p>
      <text:p text:style-name="P1552"><text:span text:style-name="T1850">Ata</text:span><text:span text:style-name="T1851"> </text:span><text:span text:style-name="T1850">nº</text:span><text:span text:style-name="T1852"> </text:span><text:span text:style-name="T1846">032/2026</text:span></text:p>
      <text:p text:style-name="P1238"/>
      <text:p text:style-name="P1553"/>
      <text:p text:style-name="P1554"><text:span text:style-name="T1853">32ª</text:span><text:span text:style-name="T1854"> </text:span><text:span text:style-name="T1853">ATA</text:span><text:span text:style-name="T1855"> </text:span><text:span text:style-name="T1853">DE</text:span><text:span text:style-name="T1855"> </text:span><text:span text:style-name="T1853">REUNIÃO</text:span><text:span text:style-name="T1856"> </text:span><text:span text:style-name="T1853">DO</text:span><text:span text:style-name="T1857"> </text:span><text:span text:style-name="T1853">CONSELHO</text:span><text:span text:style-name="T1855"> </text:span><text:span text:style-name="T1853">DELIBERATIVO</text:span><text:span text:style-name="T1856"> </text:span><text:span text:style-name="T1853">-</text:span><text:span text:style-name="T1855"> </text:span><text:span text:style-name="T1857">ORDINÁRIA</text:span></text:p>
      <text:p text:style-name="P967"/>
      <text:p text:style-name="P1555"><text:span text:style-name="T1853">Aos dezoito</text:span><text:span text:style-name="T1858"> </text:span><text:span text:style-name="T1853">dias do mês de agosto de</text:span><text:span text:style-name="T1858"> </text:span><text:span text:style-name="T1853">dois mil e vinte e</text:span><text:span text:style-name="T1858"> </text:span><text:span text:style-name="T1853">seis,</text:span><text:span text:style-name="T1858"> </text:span><text:span text:style-name="T1853">reuniram-se</text:span><text:span text:style-name="T1858"> </text:span><text:span text:style-name="T1853">os membros do Conselho Deliberativo do Instituto de Previdência do Município de Cachoeiro de Itapemirim – IPACI, inciando a reunião ordinária às 9h nas</text:span><text:span text:style-name="T1858"> </text:span><text:span text:style-name="T1853">dependências do Instituto de Previdência do Município de Cachoeiro de Itapemirim (IPACI). Registra-se a presença dos conselheiros titulares: Valquiria Salvador</text:span><text:span text:style-name="T1858"> </text:span><text:span text:style-name="T1853">Bernabé, Gilziane Faria Fonseca Martins, Elaine do Nascimento Kale, Sebastião Ricardo</text:span><text:span text:style-name="T1858"> </text:span><text:span text:style-name="T1853">Carvalho</text:span><text:span text:style-name="T1858"> </text:span><text:span text:style-name="T1853">Moreira,</text:span><text:span text:style-name="T1858"> </text:span><text:span text:style-name="T1853">Luiz Carlos Bindaco, Gilson Batista Soares,</text:span><text:span text:style-name="T1858"> </text:span><text:span text:style-name="T1853">Daniela Vianna Silva Sartorato, Marli Lima Spolodorio e Cassiana Maria Barcelos Ribeiro Polonini. Justifica a ausência a Conselheira Dayse Modesto Correa por participação em</text:span><text:span text:style-name="T1859"> </text:span><text:span text:style-name="T1853">treinamento. A presente reunião ordinária, possui a seguinte pauta:</text:span><text:span text:style-name="T1860"> </text:span><text:span text:style-name="T1853">1) Eleição da mesa diretora; 2) Análise do processo 60548/2025 quanto a elaboração da Instrução Normativa nos termos da ata 09/2026. Em relação a primeira pauta: Realizada a eleição da nova mesa Diretora de Presidente e Secretários, que fica composta da seguinte forma para mandato 2026/2027: Presidente: Sebastião Ricardo Carvalho Moreira,</text:span><text:span text:style-name="T1858"> </text:span><text:span text:style-name="T1853">1ª</text:span><text:span text:style-name="T1858"> </text:span><text:span text:style-name="T1853">Secretária:</text:span><text:span text:style-name="T1858"> </text:span><text:span text:style-name="T1853">Daniela</text:span><text:span text:style-name="T1858"> </text:span><text:span text:style-name="T1853">Vianna</text:span><text:span text:style-name="T1858"> </text:span><text:span text:style-name="T1853">Silva</text:span><text:span text:style-name="T1858"> </text:span><text:span text:style-name="T1853">Sartorato</text:span><text:span text:style-name="T1858"> </text:span><text:span text:style-name="T1853">e</text:span><text:span text:style-name="T1858"> </text:span><text:span text:style-name="T1853">2ª</text:span><text:span text:style-name="T1858"> </text:span><text:span text:style-name="T1853">Secretária:</text:span><text:span text:style-name="T1858"> </text:span><text:span text:style-name="T1853">Gilziane Faria Fonseca Martins. Ato contínuo em relação a segunda pauta: Em consulta ao sistema de controle de processos, não foi recebido por este Conselho o referido processo 60548/2025 para análise. O referido processo será inserido na próxima reunião ordinária para as providências cabíveis considerando que o prazo para encaminhamento encerrou em 12/08/2026.</text:span><text:span text:style-name="T1855"> </text:span><text:span text:style-name="T1853">O Processo 70928/2024 - Parecer Comitê de Investimentos sobre o fechamento 2025, foi recebido e distribuído aos</text:span><text:span text:style-name="T1858"> </text:span><text:span text:style-name="T1853">Conselheiros Gilson Batista Soares e Marli Spolodorio Lima. Registra-se o</text:span><text:span text:style-name="T1858"> </text:span><text:span text:style-name="T1853">recebimento do processo: 55435/2026 OF652/2026/IPACI - Informação sobre indisponibilidade de integração com o Portal da Transparência. Em análise ao processo verificamos que não foram juntados os anexos mencionados no ofício. O processo</text:span><text:span text:style-name="T1861"> </text:span><text:span text:style-name="T1853">será</text:span><text:span text:style-name="T1861"> </text:span><text:span text:style-name="T1853">devolvido</text:span><text:span text:style-name="T1862"> </text:span><text:span text:style-name="T1853">para que sejam anexados os referidos documentos, além das tratativas que fizeram entrei si, o IPACI, Empresa contratada e Coordenadoria de Tecnologia - CTI.</text:span><text:span text:style-name="T1857"> </text:span><text:span text:style-name="T1853">Processo</text:span><text:span text:style-name="T1854"> </text:span><text:span text:style-name="T1853">54587/2026 - OF644/2026/IPACI -</text:span><text:span text:style-name="T1856"> </text:span><text:span text:style-name="T1853">Comunicação</text:span><text:span text:style-name="T1857"> </text:span><text:span text:style-name="T1853">de</text:span><text:span text:style-name="T1857"> </text:span><text:span text:style-name="T1853">ações de sustentabilidade</text:span><text:span text:style-name="T1855"> </text:span><text:span text:style-name="T1853">desenvolvidas pelo IPACI.</text:span><text:span text:style-name="T1855"> </text:span><text:span text:style-name="T1853">O Conselho toma ciência e solicita que sejam</text:span><text:span text:style-name="T1863"> </text:span><text:span text:style-name="T1853">anexados</text:span><text:span text:style-name="T1864"> </text:span><text:span text:style-name="T1853">o</text:span><text:span text:style-name="T1865"> </text:span><text:span text:style-name="T1853">termo</text:span><text:span text:style-name="T1866"> </text:span><text:span text:style-name="T1853">de</text:span><text:span text:style-name="T1865"> </text:span><text:span text:style-name="T1853">parceria</text:span><text:span text:style-name="T1865"> </text:span><text:span text:style-name="T1853">com</text:span><text:span text:style-name="T1863"> </text:span><text:span text:style-name="T1853">a</text:span><text:span text:style-name="T1866"> </text:span><text:span text:style-name="T1853">SEMMA e</text:span><text:span text:style-name="T1865"> </text:span><text:span text:style-name="T1853">o</text:span><text:span text:style-name="T1866"> </text:span><text:span text:style-name="T1853">plano</text:span><text:span text:style-name="T1865"> </text:span><text:span text:style-name="T1853">de</text:span><text:span text:style-name="T1866"> </text:span><text:span text:style-name="T1853">aplicação</text:span><text:span text:style-name="T1865"> </text:span><text:span text:style-name="T1853">para</text:span><text:span text:style-name="T1865"> </text:span><text:span text:style-name="T1853">a</text:span></text:p>
      <text:p text:style-name="P1556"/>
      <text:p text:style-name="P1557"><draw:frame draw:style-name="fr6" draw:name="Image 1221" text:anchor-type="char" svg:x="6.1957in" svg:y="-0.0307in" svg:width="0.4181in" svg:height="0.3917in" draw:z-index="293"><draw:image xlink:href="Pictures/10000000000000B0000000984E256E68.jpg" xlink:type="simple" xlink:show="embed" xlink:actuate="onLoad" draw:mime-type="image/jpeg"/></draw:frame><draw:frame draw:style-name="fr8" draw:name="Image 1222" text:anchor-type="char" svg:x="1.8744in" svg:y="0.1661in" svg:width="0.3689in" svg:height="0.3689in" draw:z-index="29"><draw:image xlink:href="Pictures/1000000100000047000000472A63F0C5.png" xlink:type="simple" xlink:show="embed" xlink:actuate="onLoad" draw:mime-type="image/png"/></draw:frame><text:span text:style-name="T1867">Rua </text:span><text:span text:style-name="T1868">Rui Barbosa – nº 24, Ap. 401/402/602 e 702, Ed. Santa Cecília, Centro – Cachoeiro de Itapemirim – ES<text:tab/></text:span><text:span text:style-name="T1869"> </text:span><text:span text:style-name="T1870">CEP:</text:span><text:span text:style-name="T1871"> </text:span><text:span text:style-name="T1870">29300-042</text:span><text:span text:style-name="T1872"> </text:span><text:span text:style-name="T1870">|</text:span><text:span text:style-name="T1873"> </text:span><text:span text:style-name="T1870">Tel.:</text:span><text:span text:style-name="T1874"> </text:span><text:span text:style-name="T1870">(28)</text:span><text:span text:style-name="T1872"> </text:span><text:span text:style-name="T1870">3199</text:span><text:span text:style-name="T1875">A</text:span><text:span text:style-name="T1876">-</text:span><text:span text:style-name="T1877">u</text:span><text:span text:style-name="T1878">1</text:span><text:span text:style-name="T1879">t</text:span><text:span text:style-name="T1877">e</text:span><text:span text:style-name="T1878">2</text:span><text:span text:style-name="T1880">n</text:span><text:span text:style-name="T1881">6</text:span><text:span text:style-name="T1879">ti</text:span><text:span text:style-name="T1882">c</text:span><text:span text:style-name="T1883">7</text:span><text:span text:style-name="T1879">a</text:span><text:span text:style-name="T1884">r</text:span><text:span text:style-name="T1885">|</text:span><text:span text:style-name="T1886">d</text:span><text:span text:style-name="T1887">c</text:span><text:span text:style-name="T1888">o</text:span><text:span text:style-name="T1889">c</text:span><text:span text:style-name="T1890">o</text:span><text:span text:style-name="T1891">u</text:span><text:span text:style-name="T1892">n</text:span><text:span text:style-name="T1891">m</text:span><text:span text:style-name="T1893">s</text:span><text:span text:style-name="T1894">e</text:span><text:span text:style-name="T1895">e</text:span><text:span text:style-name="T1888">n</text:span><text:span text:style-name="T1891">t</text:span><text:span text:style-name="T1878">l</text:span><text:span text:style-name="T1896">o</text:span><text:span text:style-name="T1897">h</text:span><text:span text:style-name="T1896">e</text:span><text:span text:style-name="T1898">o</text:span><text:span text:style-name="T1899">m</text:span><text:span text:style-name="T1897">d</text:span><text:span text:style-name="T1899">h</text:span><text:span text:style-name="T1900">e</text:span><text:span text:style-name="T1888">t</text:span><text:span text:style-name="T1886">t</text:span><text:span text:style-name="T1901">l</text:span><text:span text:style-name="T1902">p</text:span><text:span text:style-name="T1903">i</text:span><text:span text:style-name="T1904">s</text:span><text:span text:style-name="T1905">b</text:span><text:span text:style-name="T1888">:/</text:span><text:span text:style-name="T1906">/</text:span><text:span text:style-name="T1907">e</text:span><text:span text:style-name="T1908">p</text:span><text:span text:style-name="T1909">r</text:span><text:span text:style-name="T1888">r</text:span><text:span text:style-name="T1910">o</text:span><text:span text:style-name="T1911">a</text:span><text:span text:style-name="T1891">c</text:span><text:span text:style-name="T1878">t</text:span><text:span text:style-name="T1912">e</text:span><text:span text:style-name="T1913">i</text:span><text:span text:style-name="T1914">s</text:span><text:span text:style-name="T1915">v</text:span><text:span text:style-name="T1888">s</text:span><text:span text:style-name="T1916">o</text:span><text:span text:style-name="T1888">o</text:span><text:span text:style-name="T1917">s</text:span><text:span text:style-name="T1918">@</text:span><text:span text:style-name="T1888">.c</text:span><text:span text:style-name="T1919">a</text:span><text:span text:style-name="T1893">i</text:span><text:span text:style-name="T1920">c</text:span><text:span text:style-name="T1921">p</text:span><text:span text:style-name="T1888">h</text:span><text:span text:style-name="T1922">o</text:span><text:span text:style-name="T1883">a</text:span><text:span text:style-name="T1923">e</text:span><text:span text:style-name="T1881">c</text:span><text:span text:style-name="T1888">i</text:span><text:span text:style-name="T1919">r</text:span><text:span text:style-name="T1924">i</text:span><text:span text:style-name="T1886">o</text:span><text:span text:style-name="T1925">.</text:span><text:span text:style-name="T1888">.</text:span><text:span text:style-name="T1926">e</text:span><text:span text:style-name="T1888">e</text:span><text:span text:style-name="T1914">s</text:span><text:span text:style-name="T1901">s</text:span><text:span text:style-name="T1888">.</text:span><text:span text:style-name="T1927">g</text:span><text:span text:style-name="T1928">.</text:span><text:span text:style-name="T1929">g</text:span><text:span text:style-name="T1888">o</text:span><text:span text:style-name="T1896">v</text:span><text:span text:style-name="T1898">o</text:span><text:span text:style-name="T1888">.</text:span><text:span text:style-name="T1914">b</text:span><text:span text:style-name="T1930">v</text:span><text:span text:style-name="T1888">r</text:span><text:span text:style-name="T1908">/</text:span><text:span text:style-name="T1901">.</text:span><text:span text:style-name="T1875">a</text:span><text:span text:style-name="T1931">b</text:span><text:span text:style-name="T1888">u</text:span><text:span text:style-name="T1906">t</text:span><text:span text:style-name="T1932">r</text:span><text:span text:style-name="T1888">e</text:span><text:span text:style-name="T1933">n</text:span><text:span text:style-name="T1885">|</text:span><text:span text:style-name="T1888">t</text:span><text:span text:style-name="T1934">i</text:span><text:span text:style-name="T1935">i</text:span><text:span text:style-name="T1936">c</text:span><text:span text:style-name="T1937">p</text:span><text:span text:style-name="T1888">i</text:span><text:span text:style-name="T1908">d</text:span><text:span text:style-name="T1892">a</text:span><text:span text:style-name="T1888">a</text:span><text:span text:style-name="T1938">d</text:span><text:span text:style-name="T1878">c</text:span><text:span text:style-name="T1939">e</text:span><text:span text:style-name="T1928">i.es.</text:span><text:span text:style-name="T1940">g</text:span><text:span text:style-name="T1941">o</text:span><text:span text:style-name="T1940">v</text:span><text:span text:style-name="T1941">.</text:span><text:span text:style-name="T1940">b</text:span><text:span text:style-name="T1928">r</text:span></text:p>
      <text:p text:style-name="P1558"><text:span text:style-name="T1942">com</text:span><text:span text:style-name="T1943"> </text:span><text:span text:style-name="T1942">o</text:span><text:span text:style-name="T1944"> </text:span><text:span text:style-name="T1942">identificador</text:span><text:span text:style-name="T1943"> </text:span><text:span text:style-name="T1942">31003900390039003900350031003A005000,</text:span><text:span text:style-name="T1944"> </text:span><text:span text:style-name="T1942">Documento</text:span><text:span text:style-name="T1943"> </text:span><text:span text:style-name="T1942">assinado</text:span><text:span text:style-name="T1944"> </text:span><text:span text:style-name="T1942">digitalmente</text:span><text:span text:style-name="T1944"> </text:span><text:span text:style-name="T1942">conforme</text:span><text:span text:style-name="T1943"> </text:span><text:span text:style-name="T1942">art.</text:span><text:span text:style-name="T1944"> </text:span><text:span text:style-name="T1942">4º,</text:span><text:span text:style-name="T1943"> </text:span><text:span text:style-name="T1942">II</text:span><text:span text:style-name="T1944"> </text:span><text:span text:style-name="T1942">da</text:span><text:span text:style-name="T1944"> </text:span><text:span text:style-name="T1942">Lei</text:span><text:span text:style-name="T1943"> </text:span><text:span text:style-name="T1945">14.063/2020.</text:span></text:p>
      <text:p text:style-name="P1559"/>
      <text:p text:style-name="P1560"/>
      <text:p text:style-name="P1560"/>
      <text:p text:style-name="P1560"/>
      <text:p text:style-name="P1560"/>
      <text:p text:style-name="P1560"/>
      <text:p text:style-name="P1560"/>
      <text:p text:style-name="P1560"/>
      <text:p text:style-name="P1560"/>
      <text:p text:style-name="P1560"/>
      <text:p text:style-name="P1560"/>
      <text:p text:style-name="P1560"/>
      <text:p text:style-name="P1560"/>
      <text:p text:style-name="P1560"/>
      <text:p text:style-name="P1560"/>
      <text:p text:style-name="P1560"/>
      <text:p text:style-name="P1560"/>
      <text:p text:style-name="P1561"/>
      <text:p text:style-name="P1562"><draw:frame draw:style-name="fr6" draw:name="Image 1223" text:anchor-type="char" svg:x="1.8083in" svg:y="-0.0654in" svg:width="1.2874in" svg:height="0.5453in" draw:z-index="294"><draw:image xlink:href="Pictures/1000000100000183000000AB449A3A01.png" xlink:type="simple" xlink:show="embed" xlink:actuate="onLoad" draw:mime-type="image/png"/></draw:frame><draw:frame draw:style-name="fr6" draw:name="Image 1224" text:anchor-type="char" svg:x="0.4937in" svg:y="-1.928in" svg:width="7.7736in" svg:height="1.3681in" draw:z-index="320"><draw:image xlink:href="Pictures/10000000000009180000019B2F5AA03B.png" xlink:type="simple" xlink:show="embed" xlink:actuate="onLoad" draw:mime-type="image/png"/></draw:frame><text:span text:style-name="T1946">Conselho Deliberativo</text:span><text:span text:style-name="T1947"> </text:span><text:span text:style-name="T1948">-</text:span><text:span text:style-name="T1949"> </text:span><text:span text:style-name="T1950">I</text:span><text:span text:style-name="T1951">P</text:span><text:span text:style-name="T1952">A</text:span><text:span text:style-name="T1951">C</text:span><text:span text:style-name="T1950">I</text:span></text:p>
      <text:p text:style-name="P1563"><text:span text:style-name="T1953">Ata</text:span><text:span text:style-name="T1954"> </text:span><text:span text:style-name="T1948">n</text:span><text:span text:style-name="T1953">º</text:span><text:span text:style-name="T1955"> </text:span><text:span text:style-name="T1956">032/2026</text:span></text:p>
      <text:p text:style-name="P1564"/>
      <text:p text:style-name="P1565"/>
      <text:p text:style-name="P1566"><text:span text:style-name="T1027">execução</text:span><text:span text:style-name="T1351"> </text:span><text:span text:style-name="T1027">da</text:span><text:span text:style-name="T1957"> </text:span><text:span text:style-name="T1027">referida</text:span><text:span text:style-name="T1033"> </text:span><text:span text:style-name="T1027">parceria,</text:span><text:span text:style-name="T1958"> </text:span><text:span text:style-name="T1027">além</text:span><text:span text:style-name="T1086"> </text:span><text:span text:style-name="T1027">da</text:span><text:span text:style-name="T1959"> </text:span><text:span text:style-name="T1027">informação</text:span><text:span text:style-name="T1958"> </text:span><text:span text:style-name="T1027">se</text:span><text:span text:style-name="T1959"> </text:span><text:span text:style-name="T1027">faz</text:span><text:span text:style-name="T1288"> </text:span><text:span text:style-name="T1027">parte</text:span><text:span text:style-name="T1288"> </text:span><text:span text:style-name="T1027">das</text:span><text:span text:style-name="T1091"> </text:span><text:span text:style-name="T1027">ações</text:span><text:span text:style-name="T1083"> </text:span><text:span text:style-name="T1027">do</text:span><text:span text:style-name="T1960"> </text:span><text:span text:style-name="T1027">Pró-Gestão.</text:span><text:span text:style-name="T1034"> </text:span><text:span text:style-name="T1027">Processo</text:span><text:span text:style-name="T1034"> </text:span><text:span text:style-name="T1027">66623/2025</text:span><text:span text:style-name="T1034"> </text:span><text:span text:style-name="T1027">Portal</text:span><text:span text:style-name="T1034"> </text:span><text:span text:style-name="T1027">da</text:span><text:span text:style-name="T1961"> </text:span><text:span text:style-name="T1027">Transparência</text:span><text:span text:style-name="T1034"> </text:span><text:span text:style-name="T1027">foi</text:span><text:span text:style-name="T1318"> </text:span><text:span text:style-name="T1027">recebido</text:span><text:span text:style-name="T1034"> </text:span><text:span text:style-name="T1027">na</text:span><text:span text:style-name="T1034"> </text:span><text:span text:style-name="T1027">mesa</text:span><text:span text:style-name="T1034"> </text:span><text:span text:style-name="T1027">de trabalho</text:span><text:span text:style-name="T1034"> </text:span><text:span text:style-name="T1027">e</text:span><text:span text:style-name="T1034"> </text:span><text:span text:style-name="T1027">será</text:span><text:span text:style-name="T1034"> </text:span><text:span text:style-name="T1027">incluído</text:span><text:span text:style-name="T1034"> </text:span><text:span text:style-name="T1027">na</text:span><text:span text:style-name="T1034"> </text:span><text:span text:style-name="T1027">próxima</text:span><text:span text:style-name="T1034"> </text:span><text:span text:style-name="T1027">pauta.</text:span><text:span text:style-name="T1034"> </text:span><text:span text:style-name="T1027">Registra-se</text:span><text:span text:style-name="T1034"> </text:span><text:span text:style-name="T1027">ainda</text:span><text:span text:style-name="T1034"> </text:span><text:span text:style-name="T1027">para</text:span><text:span text:style-name="T1034"> </text:span><text:span text:style-name="T1027">a</text:span><text:span text:style-name="T1034"> </text:span><text:span text:style-name="T1027">nova</text:span><text:span text:style-name="T1034"> </text:span><text:span text:style-name="T1027">mesa Diretora</text:span><text:span text:style-name="T1034"> </text:span><text:span text:style-name="T1027">os</text:span><text:span text:style-name="T1029"> </text:span><text:span text:style-name="T1027">processos/documentos</text:span><text:span text:style-name="T1962"> </text:span><text:span text:style-name="T1027">que</text:span><text:span text:style-name="T1318"> </text:span><text:span text:style-name="T1027">constam</text:span><text:span text:style-name="T1034"> </text:span><text:span text:style-name="T1027">no</text:span><text:span text:style-name="T1958"> </text:span><text:span text:style-name="T1027">Plano</text:span><text:span text:style-name="T1356"> </text:span><text:span text:style-name="T1027">de</text:span><text:span text:style-name="T1963"> </text:span><text:span text:style-name="T1027">Trabalho</text:span><text:span text:style-name="T1034"> </text:span><text:span text:style-name="T1027">e</text:span><text:span text:style-name="T1957"> </text:span><text:span text:style-name="T1027">que</text:span><text:span text:style-name="T1964"> </text:span><text:span text:style-name="T1027">não foram encaminhados</text:span><text:span text:style-name="T1957"> </text:span><text:span text:style-name="T1027">a este colegiado:</text:span><text:span text:style-name="T1957"> </text:span><text:span text:style-name="T1027">Estudo ALM (prazo estabelecido</text:span><text:span text:style-name="T1959"> </text:span><text:span text:style-name="T1027">no Plano de Trabalho</text:span><text:span text:style-name="T1961"> </text:span><text:span text:style-name="T1027">até</text:span><text:span text:style-name="T1351"> </text:span><text:span text:style-name="T1027">30/07)</text:span><text:span text:style-name="T1965">; </text:span><text:span text:style-name="T1027">Processo</text:span><text:span text:style-name="T1357"> </text:span><text:span text:style-name="T1027">30851/2026</text:span><text:span text:style-name="T1034"> </text:span><text:span text:style-name="T1027">-</text:span><text:span text:style-name="T1962"> </text:span><text:span text:style-name="T1027">Relatório</text:span><text:span text:style-name="T1034"> </text:span><text:span text:style-name="T1027">trimestral</text:span><text:span text:style-name="T1357"> </text:span><text:span text:style-name="T1027">dos</text:span><text:span text:style-name="T1966"> </text:span><text:span text:style-name="T1027">investimentos desenquadrados</text:span><text:span text:style-name="T1285"> </text:span><text:span text:style-name="T1027">nos termos</text:span><text:span text:style-name="T1962"> </text:span><text:span text:style-name="T1027">da</text:span><text:span text:style-name="T1033"> </text:span><text:span text:style-name="T1027">Resolução</text:span><text:span text:style-name="T1356"> </text:span><text:span text:style-name="T1027">CMN</text:span><text:span text:style-name="T1357"> </text:span><text:span text:style-name="T1027">5272/2025</text:span><text:span text:style-name="T1966"> </text:span><text:span text:style-name="T1027">(periodicidade</text:span><text:span text:style-name="T1285"> </text:span><text:span text:style-name="T1027">definida na</text:span><text:span text:style-name="T1034"> </text:span><text:span text:style-name="T1027">aprovação</text:span><text:span text:style-name="T1034"> </text:span><text:span text:style-name="T1027">na</text:span><text:span text:style-name="T1356"> </text:span><text:span text:style-name="T1027">Política</text:span><text:span text:style-name="T1318"> </text:span><text:span text:style-name="T1027">2026</text:span><text:span text:style-name="T1034"> </text:span><text:span text:style-name="T1027">atualizada</text:span><text:span text:style-name="T1034"> </text:span><text:span text:style-name="T1027">-</text:span><text:span text:style-name="T1967"> </text:span><text:span text:style-name="T1027">até</text:span><text:span text:style-name="T1034"> </text:span><text:span text:style-name="T1027">30/08);</text:span><text:span text:style-name="T1034"> </text:span><text:span text:style-name="T1027">Relatório</text:span><text:span text:style-name="T1034"> </text:span><text:span text:style-name="T1027">de</text:span><text:span text:style-name="T1351"> </text:span><text:span text:style-name="T1027">Governança Corporativa</text:span><text:span text:style-name="T1964"> </text:span><text:span text:style-name="T1027">Semestral</text:span><text:span text:style-name="T1962"> </text:span><text:span text:style-name="T1027">(prazo</text:span><text:span text:style-name="T1285"> </text:span><text:span text:style-name="T1027">estabelecido</text:span><text:span text:style-name="T1357"> </text:span><text:span text:style-name="T1027">no Plano de Trabalho</text:span><text:span text:style-name="T1966"> </text:span><text:span text:style-name="T1027">até</text:span><text:span text:style-name="T1083"> </text:span><text:span text:style-name="T1027">30/07).</text:span><text:span text:style-name="T1285"> </text:span><text:span text:style-name="T1027">Ficam convocados</text:span><text:span text:style-name="T1288"> </text:span><text:span text:style-name="T1027">os</text:span><text:span text:style-name="T1039"> </text:span><text:span text:style-name="T1027">membros deste Conselho para próxima reunião ordinária no</text:span><text:span text:style-name="T1048"> </text:span><text:span text:style-name="T1027">dia 01</text:span><text:span text:style-name="T1042"> </text:span><text:span text:style-name="T1027">de setembro</text:span><text:span text:style-name="T1034"> </text:span><text:span text:style-name="T1027">de</text:span><text:span text:style-name="T1964"> </text:span><text:span text:style-name="T1027">2026,</text:span><text:span text:style-name="T1034"> </text:span><text:span text:style-name="T1027">às</text:span><text:span text:style-name="T1963"> </text:span><text:span text:style-name="T1027">09</text:span><text:span text:style-name="T1357"> </text:span><text:span text:style-name="T1027">h</text:span><text:span text:style-name="T1966"> </text:span><text:span text:style-name="T1027">com</text:span><text:span text:style-name="T1357"> </text:span><text:span text:style-name="T1027">as</text:span><text:span text:style-name="T1034"> </text:span><text:span text:style-name="T1027">seguintes</text:span><text:span text:style-name="T1034"> </text:span><text:span text:style-name="T1027">pautas:</text:span><text:span text:style-name="T1034"> </text:span><text:span text:style-name="T1027">1)</text:span><text:span text:style-name="T1034"> </text:span><text:span text:style-name="T1027">Processo</text:span><text:span text:style-name="T1034"> </text:span><text:span text:style-name="T1027">48232/2026</text:span><text:span text:style-name="T1034"> </text:span><text:span text:style-name="T1027">- Apreciação</text:span><text:span text:style-name="T1034"> </text:span><text:span text:style-name="T1027">do</text:span><text:span text:style-name="T1968"> </text:span><text:span text:style-name="T1027">Relatório</text:span><text:span text:style-name="T1285"> </text:span><text:span text:style-name="T1027">de</text:span><text:span text:style-name="T1083"> </text:span><text:span text:style-name="T1027">Ouvidoria</text:span><text:span text:style-name="T1318"> </text:span><text:span text:style-name="T1027">2025;</text:span><text:span text:style-name="T1961"> </text:span><text:span text:style-name="T1027">2)</text:span><text:span text:style-name="T1962"> </text:span><text:span text:style-name="T1027">Processo</text:span><text:span text:style-name="T1033"> </text:span><text:span text:style-name="T1027">78094/2025</text:span><text:span text:style-name="T1961"> </text:span><text:span text:style-name="T1027">-</text:span><text:span text:style-name="T1034"> </text:span><text:span text:style-name="T1027">Análise</text:span><text:span text:style-name="T1964"> </text:span><text:span text:style-name="T1027">da execução</text:span><text:span text:style-name="T1318"> </text:span><text:span text:style-name="T1027">do</text:span><text:span text:style-name="T1285"> </text:span><text:span text:style-name="T1027">Plano</text:span><text:span text:style-name="T1968"> </text:span><text:span text:style-name="T1027">de Ação</text:span><text:span text:style-name="T1957"> </text:span><text:span text:style-name="T1027">2026</text:span><text:span text:style-name="T1029"> </text:span><text:span text:style-name="T1027">(1° semestre)</text:span><text:span text:style-name="T1965">; </text:span><text:span text:style-name="T1027">3)</text:span><text:span text:style-name="T1033"> </text:span><text:span text:style-name="T1027">Processo</text:span><text:span text:style-name="T1966"> </text:span><text:span text:style-name="T1027">66623/2025</text:span><text:span text:style-name="T1964"> </text:span><text:span text:style-name="T1027">-</text:span><text:span text:style-name="T1034"> </text:span><text:span text:style-name="T1027">Portal transparência</text:span><text:span text:style-name="T1965">; </text:span><text:span text:style-name="T1027">4)</text:span><text:span text:style-name="T1034"> </text:span><text:span text:style-name="T1027">Processo</text:span><text:span text:style-name="T1034"> </text:span><text:span text:style-name="T1027">81314/2025</text:span><text:span text:style-name="T1034"> </text:span><text:span text:style-name="T1027">(análise</text:span><text:span text:style-name="T1034"> </text:span><text:span text:style-name="T1027">de</text:span><text:span text:style-name="T1963"> </text:span><text:span text:style-name="T1027">contribuições</text:span><text:span text:style-name="T1034"> </text:span><text:span text:style-name="T1027">previdenciárias </text:span><draw:frame draw:style-name="fr3" draw:name="Image 1225" text:anchor-type="as-char" svg:width="0.0681in" svg:height="0.0161in" draw:z-index="1185"><draw:image xlink:href="Pictures/100000010000000D00000002576BB66D.png" xlink:type="simple" xlink:show="embed" xlink:actuate="onLoad" draw:mime-type="image/png"/></draw:frame><text:span text:style-name="T1969"><text:s/></text:span><text:span text:style-name="T1027">2025). Encerra-se</text:span><text:span text:style-name="T1086"> </text:span><text:span text:style-name="T1027">às</text:span><text:span text:style-name="T1036"> </text:span><text:span text:style-name="T1027">11:1</text:span><text:span text:style-name="T1970">O, </text:span><text:span text:style-name="T1027">sendo lavrada a presente ata, que é</text:span><text:span text:style-name="T1036"> </text:span><text:span text:style-name="T1027">assinada por mim</text:span><text:span text:style-name="T1039"> </text:span><text:span text:style-name="T1027">e pelos demais membros.</text:span></text:p>
      <text:p text:style-name="P97"/>
      <text:p text:style-name="P97"/>
      <text:p text:style-name="P97"/>
      <text:p text:style-name="P97"/>
      <text:p text:style-name="P882"/>
      <text:p text:style-name="P1567"><text:span text:style-name="T1027">Valquíria Salvador Bernabé Presidente</text:span><text:span text:style-name="T1041"> </text:span><text:span text:style-name="T1027">do</text:span><text:span text:style-name="T1042"> </text:span><text:span text:style-name="T1027">Conselho</text:span><text:span text:style-name="T1085"> </text:span><text:span text:style-name="T1027">Deliberativo (Representante</text:span><text:span text:style-name="T1358"> </text:span><text:span text:style-name="T1027">IPACI)</text:span></text:p>
      <text:p text:style-name="P97"/>
      <text:p text:style-name="P97"/>
      <text:p text:style-name="P97"/>
      <text:p text:style-name="P1568"/>
      <text:p text:style-name="P1569"><text:span text:style-name="T1027">Elaine do Nascimento Kale Membro</text:span><text:span text:style-name="T1036"> </text:span><text:span text:style-name="T1027">do</text:span><text:span text:style-name="T1043"> </text:span><text:span text:style-name="T1027">Conselho</text:span><text:span text:style-name="T1043"> </text:span><text:span text:style-name="T1027">Deliberativo</text:span></text:p>
      <text:p text:style-name="P1570"><text:span text:style-name="T1027">(Representante</text:span><text:span text:style-name="T1971"> </text:span><text:span text:style-name="T1027">da</text:span><text:span text:style-name="T1041"> </text:span><text:span text:style-name="T1027">AGERSA</text:span><text:span text:style-name="T1036"> </text:span><text:span text:style-name="T1027">-</text:span><text:span text:style-name="T1034"> </text:span><text:span text:style-name="T1027">Agência Municipal de</text:span><text:span text:style-name="T1036"> </text:span><text:span text:style-name="T1027">Regulação dos Serviços Públicos Delegados de Cachoeiro de ltapemirim)</text:span></text:p>
      <text:p text:style-name="P97"/>
      <text:p text:style-name="P97"/>
      <text:p text:style-name="P97"/>
      <text:p text:style-name="P1568"/>
      <text:p text:style-name="P1571"><text:span text:style-name="T1027">Luiz Carlos Bindaco Membro</text:span><text:span text:style-name="T1036"> </text:span><text:span text:style-name="T1027">do</text:span><text:span text:style-name="T1043"> </text:span><text:span text:style-name="T1027">Conselho</text:span><text:span text:style-name="T1043"> </text:span><text:span text:style-name="T1027">Deliberativo</text:span></text:p>
      <text:p text:style-name="P1572"><text:span text:style-name="T1027">(Representante</text:span><text:span text:style-name="T1358"> </text:span><text:span text:style-name="T1027">da</text:span><text:span text:style-name="T1039"> </text:span><text:span text:style-name="T1027">Secretaria</text:span><text:span text:style-name="T1293"> </text:span><text:span text:style-name="T1027">Municipal</text:span><text:span text:style-name="T1972"> </text:span><text:span text:style-name="T1027">de</text:span><text:span text:style-name="T1041"> </text:span><text:span text:style-name="T1036">Governo)</text:span></text:p>
      <text:p text:style-name="P1573"/>
      <text:p text:style-name="P1574"><draw:frame draw:style-name="fr6" draw:name="Image 1227" text:anchor-type="char" svg:x="6.1862in" svg:y="-0.0283in" svg:width="0.4161in" svg:height="0.3917in" draw:z-index="296"><draw:image xlink:href="Pictures/10000000000000B000000098BAC408AB.jpg" xlink:type="simple" xlink:show="embed" xlink:actuate="onLoad" draw:mime-type="image/jpeg"/></draw:frame><draw:frame draw:style-name="fr10" draw:name="Image137" text:anchor-type="char" svg:x="2.5398in" svg:y="0.1374in" svg:width="0.0161in" svg:height="0.0925in" draw:z-index="96"><draw:image xlink:href="Pictures/1000000100000001000000084F381188.png" xlink:type="simple" xlink:show="embed" xlink:actuate="onLoad" draw:mime-type="image/png"/></draw:frame><text:span text:style-name="T1973">Rua</text:span><text:span text:style-name="T1974"> </text:span><text:span text:style-name="T1975"><text:s/></text:span><text:span text:style-name="T1976">Rui</text:span><text:span text:style-name="T1977"> </text:span><text:span text:style-name="T1976">Barbosa </text:span><text:span text:style-name="T1978">-</text:span><text:span text:style-name="T1979"> </text:span><text:span text:style-name="T1980">n</text:span><text:span text:style-name="T1978">º </text:span><text:span text:style-name="T1976">24</text:span><text:span text:style-name="T1981">, </text:span><text:span text:style-name="T1976">Ap. 401</text:span><text:span text:style-name="T1981">/</text:span><text:span text:style-name="T1976">402</text:span><text:span text:style-name="T1981">/</text:span><text:span text:style-name="T1976">602 e 702</text:span><text:span text:style-name="T1981">, </text:span><text:span text:style-name="T1978">Ed. </text:span><text:span text:style-name="T1976">Santa Cecília, Centro</text:span><text:span text:style-name="T1982"> </text:span><text:span text:style-name="T1978">-</text:span><text:span text:style-name="T1979"> </text:span><text:span text:style-name="T1976">Cachoeiro de </text:span><text:span text:style-name="T1980">I</text:span><text:span text:style-name="T1976">t</text:span><text:span text:style-name="T1978">a</text:span><text:span text:style-name="T1976">pem</text:span><text:span text:style-name="T1980">i</text:span><text:span text:style-name="T1976">rim</text:span><text:span text:style-name="T1983"> </text:span><text:span text:style-name="T1978">-</text:span><text:span text:style-name="T1979"> </text:span><text:span text:style-name="T1978">ES</text:span><text:span text:style-name="T1984"><text:tab/></text:span><text:span text:style-name="T1985"> </text:span><text:span text:style-name="T1986">0-042</text:span><text:span text:style-name="T1987"> </text:span><text:span text:style-name="T1988">Te!.: </text:span><text:span text:style-name="T1986">(28) </text:span><text:span text:style-name="T1988">3</text:span><text:span text:style-name="T1989">1</text:span><text:span text:style-name="T1988">99AJ</text:span><text:span text:style-name="T1990">,</text:span><text:span text:style-name="T1988">,¼í</text:span><text:span text:style-name="T1990">2,</text:span><text:span text:style-name="T1988">jo1,��!iJ:,,</text:span><text:span text:style-name="T1990">�</text:span><text:span text:style-name="T1988">r</text:span><text:span text:style-name="T1990">�</text:span><text:span text:style-name="T1988">i�</text:span><text:span text:style-name="T1990">1,,5</text:span><text:span text:style-name="T1988">,.g_cw</text:span><text:span text:style-name="T1990">,</text:span><text:span text:style-name="T1988">J:l!é</text:span><text:span text:style-name="T1991">J</text:span><text:span text:style-name="T1990">t1</text:span><text:span text:style-name="T1988">�-e</text:span><text:span text:style-name="T1990">s</text:span><text:span text:style-name="T1988">.gov</text:span><text:span text:style-name="T1990">.</text:span><text:span text:style-name="T1988">b</text:span><text:span text:style-name="T1989">r</text:span></text:p>
      <text:p text:style-name="P1575"><text:span text:style-name="T1992">com</text:span><text:span text:style-name="T1993"> </text:span><text:span text:style-name="T1992">o</text:span><text:span text:style-name="T1994"> </text:span><text:span text:style-name="T1992">identificador</text:span><text:span text:style-name="T1995"> </text:span><text:span text:style-name="T1992">31003900390039003900350031003A005000,</text:span><text:span text:style-name="T1996"> </text:span><text:span text:style-name="T1992">Documento</text:span><text:span text:style-name="T1997"> </text:span><text:span text:style-name="T1992">assinado</text:span><text:span text:style-name="T1994"> </text:span><text:span text:style-name="T1992">digitalmente</text:span><text:span text:style-name="T1998"> </text:span><text:span text:style-name="T1992">conforme</text:span><text:span text:style-name="T1995"> </text:span><text:span text:style-name="T1992">art.</text:span><text:span text:style-name="T1999"> </text:span><text:span text:style-name="T1992">4°,</text:span><text:span text:style-name="T2000"> </text:span><text:span text:style-name="T2001">li</text:span><text:span text:style-name="T2002"> </text:span><text:span text:style-name="T1992">da</text:span><text:span text:style-name="T2003"> </text:span><text:span text:style-name="T1992">Lei</text:span><text:span text:style-name="T1994"> </text:span><text:span text:style-name="T2004">14.063/2020</text:span></text:p>
      <text:p text:style-name="P1176"/>
      <text:p text:style-name="P1176"/>
      <text:p text:style-name="P1176"/>
      <text:p text:style-name="P1176"/>
      <text:p text:style-name="P1176"/>
      <text:p text:style-name="P1176"/>
      <text:p text:style-name="P1176"/>
      <text:p text:style-name="P1176"/>
      <text:p text:style-name="P1176"/>
      <text:p text:style-name="P1176"/>
      <text:p text:style-name="P1176"/>
      <text:p text:style-name="P1176"/>
      <text:p text:style-name="P1176"/>
      <text:p text:style-name="P1576"/>
      <text:p text:style-name="P1577"><draw:frame draw:style-name="fr8" draw:name="Image 1228" text:anchor-type="char" svg:x="3.7965in" svg:y="-0.2937in" svg:width="0.6945in" svg:height="0.6138in" draw:z-index="30"><draw:image xlink:href="Pictures/10000000000000D0000000B830B1DD11.jpg" xlink:type="simple" xlink:show="embed" xlink:actuate="onLoad" draw:mime-type="image/jpeg"/></draw:frame><text:span text:style-name="T576">D</text:span><text:span text:style-name="T577">.</text:span><text:span text:style-name="T576">O</text:span><text:span text:style-name="T577">.</text:span><text:span text:style-name="T578"> </text:span><text:span text:style-name="T778">PREFEITURA</text:span><text:span text:style-name="T781"> </text:span><text:span text:style-name="T778">MUNICIPAL</text:span><text:span text:style-name="T782"> </text:span><text:span text:style-name="T778">DE</text:span><text:span text:style-name="T783"> </text:span><text:span text:style-name="T784">CACHOEIRO</text:span><text:span text:style-name="T778"><text:tab/></text:span><text:span text:style-name="T429">69</text:span></text:p>
      <text:p text:style-name="P1578"/>
      <text:p text:style-name="P1579"/>
      <text:p text:style-name="P1579"/>
      <text:p text:style-name="P1579"/>
      <text:p text:style-name="P1579"/>
      <text:p text:style-name="P1579"/>
      <text:p text:style-name="P1579"/>
      <text:p text:style-name="P1579"/>
      <text:p text:style-name="P1579"/>
      <text:p text:style-name="P1579"/>
      <text:p text:style-name="P1579"/>
      <text:p text:style-name="P1579"/>
      <text:p text:style-name="P1579"/>
      <text:p text:style-name="P1579"/>
      <text:p text:style-name="P1579"/>
      <text:p text:style-name="P1579"/>
      <text:p text:style-name="P1580"/>
      <text:p text:style-name="P1581"><draw:frame draw:style-name="fr6" draw:name="Image 1229" text:anchor-type="char" svg:x="1.7965in" svg:y="-0.0638in" svg:width="1.2937in" svg:height="0.548in" draw:z-index="321"><draw:image xlink:href="Pictures/1000000100000185000000AB7DA1BC34.png" xlink:type="simple" xlink:show="embed" xlink:actuate="onLoad" draw:mime-type="image/png"/></draw:frame><draw:frame draw:style-name="fr6" draw:name="Image 1230" text:anchor-type="char" svg:x="0.4937in" svg:y="-1.9272in" svg:width="7.7736in" svg:height="1.3681in" draw:z-index="282"><draw:image xlink:href="Pictures/10000000000009180000019B2F5AA03B.png" xlink:type="simple" xlink:show="embed" xlink:actuate="onLoad" draw:mime-type="image/png"/></draw:frame><text:span text:style-name="T2005">C</text:span><text:span text:style-name="T2006">o</text:span><text:span text:style-name="T2007">n</text:span><text:span text:style-name="T2005">s</text:span><text:span text:style-name="T2006">e</text:span><text:span text:style-name="T2007">lh</text:span><text:span text:style-name="T2006">o</text:span><text:span text:style-name="T2008"> </text:span><text:span text:style-name="T2006">Deliberativo</text:span><text:span text:style-name="T2009"> </text:span><text:span text:style-name="T2007">-</text:span><text:span text:style-name="T2010"> IP</text:span><text:span text:style-name="T2011">AC</text:span><text:span text:style-name="T2010">I</text:span></text:p>
      <text:p text:style-name="P1582"><text:span text:style-name="T2012">A</text:span><text:span text:style-name="T2013">t</text:span><text:span text:style-name="T2014">a</text:span><text:span text:style-name="T2013">n</text:span><text:span text:style-name="T2015">º</text:span><text:span text:style-name="T2016"> </text:span><text:span text:style-name="T2017">032</text:span><text:span text:style-name="T2018">/</text:span><text:span text:style-name="T2017">2026</text:span></text:p>
      <text:p text:style-name="P97"/>
      <text:p text:style-name="P97"/>
      <text:p text:style-name="P97"/>
      <text:p text:style-name="P97"/>
      <text:p text:style-name="P1583"/>
      <text:p text:style-name="P1584"><text:span text:style-name="T1027">Sebastião Ricardo</text:span><text:span text:style-name="T1040"> </text:span><text:span text:style-name="T1027">Carvalho</text:span><text:span text:style-name="T1036"> </text:span><text:span text:style-name="T1027">Moreira Membro do Conselho Deliberativo (Representante</text:span><text:span text:style-name="T1085"> </text:span><text:span text:style-name="T1027">Eleito)</text:span></text:p>
      <text:p text:style-name="P97"/>
      <text:p text:style-name="P97"/>
      <text:p text:style-name="P97"/>
      <text:p text:style-name="P97"/>
      <text:p text:style-name="P1585"/>
      <text:p text:style-name="P1586"><text:span text:style-name="T1027">Gilson Batista Soares Membro do</text:span><text:span text:style-name="T1042"> </text:span><text:span text:style-name="T1027">Conselho</text:span><text:span text:style-name="T1036"> </text:span><text:span text:style-name="T1027">Deliberativo</text:span></text:p>
      <text:p text:style-name="P1587"><text:span text:style-name="T1027">(Representante</text:span><text:span text:style-name="T1358"> </text:span><text:span text:style-name="T1027">da</text:span><text:span text:style-name="T1038"> </text:span><text:span text:style-name="T1027">Secretaria</text:span><text:span text:style-name="T1360"> </text:span><text:span text:style-name="T1027">Municipal</text:span><text:span text:style-name="T1361"> </text:span><text:span text:style-name="T1027">de</text:span><text:span text:style-name="T1036"> Administração)</text:span></text:p>
      <text:p text:style-name="P97"/>
      <text:p text:style-name="P97"/>
      <text:p text:style-name="P97"/>
      <text:p text:style-name="P97"/>
      <text:p text:style-name="P270"/>
      <text:p text:style-name="P1588"><text:span text:style-name="T1027">Daniela Vianna Silva Sartorato Membro do</text:span><text:span text:style-name="T1042"> </text:span><text:span text:style-name="T1027">Conselho</text:span><text:span text:style-name="T1036"> </text:span><text:span text:style-name="T1027">Deliberativo</text:span></text:p>
      <text:p text:style-name="P1589"><text:span text:style-name="T1027">(Representante</text:span><text:span text:style-name="T1015"> </text:span><text:span text:style-name="T1027">da</text:span><text:span text:style-name="T1095"> </text:span><text:span text:style-name="T1027">Secretaria</text:span><text:span text:style-name="T1360"> </text:span><text:span text:style-name="T1027">Municipal</text:span><text:span text:style-name="T1361"> </text:span><text:span text:style-name="T1027">de</text:span><text:span text:style-name="T1036"> Fazenda)</text:span></text:p>
      <text:p text:style-name="P97"/>
      <text:p text:style-name="P97"/>
      <text:p text:style-name="P97"/>
      <text:p text:style-name="P97"/>
      <text:p text:style-name="P1590"/>
      <text:p text:style-name="P1591"><text:span text:style-name="T1027">Cassiana Maria Barcelos</text:span><text:span text:style-name="T1039"> </text:span><text:span text:style-name="T1027">Ribeiro</text:span><text:span text:style-name="T1036"> </text:span><text:span text:style-name="T1027">Polonini Membro Suplente</text:span></text:p>
      <text:p text:style-name="P1592"><text:span text:style-name="T1027">(Representante</text:span><text:span text:style-name="T1293"> </text:span><text:span text:style-name="T1036">Eleito)</text:span></text:p>
      <text:p text:style-name="P97"/>
      <text:p text:style-name="P97"/>
      <text:p text:style-name="P97"/>
      <text:p text:style-name="P277"/>
      <text:p text:style-name="P1593"><text:span text:style-name="T1027">Marli Lima Spolodorio Membro do</text:span><text:span text:style-name="T1042"> </text:span><text:span text:style-name="T1027">Conselho</text:span><text:span text:style-name="T1036"> </text:span><text:span text:style-name="T1027">Deliberativo</text:span></text:p>
      <text:p text:style-name="P1594"><text:span text:style-name="T1027">(Representante</text:span><text:span text:style-name="T1038"> </text:span><text:span text:style-name="T1027">da</text:span><text:span text:style-name="T1293"> </text:span><text:span text:style-name="T1036">ASIPACI)</text:span></text:p>
      <text:p text:style-name="P97"/>
      <text:p text:style-name="P97"/>
      <text:p text:style-name="P97"/>
      <text:p text:style-name="P97"/>
      <text:p text:style-name="P270"/>
      <text:p text:style-name="P1595"><text:span text:style-name="T1027">Gilziane Faria Fonseca Martins Membro do Conselho Deliberativo (Representante</text:span><text:span text:style-name="T1015"> </text:span><text:span text:style-name="T1027">da</text:span><text:span text:style-name="T1036"> </text:span><text:span text:style-name="T1027">Câmara Municipal)</text:span></text:p>
      <text:p text:style-name="P97"/>
      <text:p text:style-name="P97"/>
      <text:p text:style-name="P1596"/>
      <text:p text:style-name="P1597"><draw:frame draw:style-name="fr6" draw:name="Image 1232" text:anchor-type="char" svg:x="6.1957in" svg:y="-0.0283in" svg:width="0.4181in" svg:height="0.3929in" draw:z-index="322"><draw:image xlink:href="Pictures/10000000000000B000000098BAC408AB.jpg" xlink:type="simple" xlink:show="embed" xlink:actuate="onLoad" draw:mime-type="image/jpeg"/></draw:frame><draw:frame draw:style-name="fr10" draw:name="Image138" text:anchor-type="char" svg:x="2.5319in" svg:y="0.139in" svg:width="0.0161in" svg:height="0.0929in" draw:z-index="97"><draw:image xlink:href="Pictures/1000000100000001000000084F381188.png" xlink:type="simple" xlink:show="embed" xlink:actuate="onLoad" draw:mime-type="image/png"/></draw:frame><text:span text:style-name="T2019">Rua</text:span><text:span text:style-name="T2020"> </text:span><text:span text:style-name="T2021"><text:s/></text:span><text:span text:style-name="T2022">Rui</text:span><text:span text:style-name="T2023"> </text:span><text:span text:style-name="T2022">Barbosa</text:span><text:span text:style-name="T2024"> </text:span><text:span text:style-name="T2025">-</text:span><text:span text:style-name="T2026"> </text:span><text:span text:style-name="T2022">nº</text:span><text:span text:style-name="T2024"> </text:span><text:span text:style-name="T2022">2</text:span><text:span text:style-name="T2027">4</text:span><text:span text:style-name="T2028">,</text:span><text:span text:style-name="T2029"> </text:span><text:span text:style-name="T2022">Ap.</text:span><text:span text:style-name="T2030"> </text:span><text:span text:style-name="T2022">401</text:span><text:span text:style-name="T2031">/</text:span><text:span text:style-name="T2022">402</text:span><text:span text:style-name="T2031">/</text:span><text:span text:style-name="T2022">602</text:span><text:span text:style-name="T2024"> </text:span><text:span text:style-name="T2022">e</text:span><text:span text:style-name="T2023"> </text:span><text:span text:style-name="T2022">702</text:span><text:span text:style-name="T2031">,</text:span><text:span text:style-name="T2032"> </text:span><text:span text:style-name="T2022">Ed.</text:span><text:span text:style-name="T2033"> </text:span><text:span text:style-name="T2022">Santa</text:span><text:span text:style-name="T2023"> </text:span><text:span text:style-name="T2022">Cecí</text:span><text:span text:style-name="T2027">li</text:span><text:span text:style-name="T2022">a</text:span><text:span text:style-name="T2031">,</text:span><text:span text:style-name="T2034"> </text:span><text:span text:style-name="T2022">Centro</text:span><text:span text:style-name="T2033"> </text:span><text:span text:style-name="T2025">-</text:span><text:span text:style-name="T2026"> </text:span><text:span text:style-name="T2025">Ca</text:span><text:span text:style-name="T2022">c</text:span><text:span text:style-name="T2027">h</text:span><text:span text:style-name="T2022">oe</text:span><text:span text:style-name="T2027">i</text:span><text:span text:style-name="T2022">ro</text:span><text:span text:style-name="T2035"> </text:span><text:span text:style-name="T2022">de</text:span><text:span text:style-name="T2036"> </text:span><text:span text:style-name="T2027">l</text:span><text:span text:style-name="T2022">t</text:span><text:span text:style-name="T2025">a</text:span><text:span text:style-name="T2022">pem</text:span><text:span text:style-name="T2025">ir</text:span><text:span text:style-name="T2022">im</text:span><text:span text:style-name="T2024"> </text:span><text:span text:style-name="T2025">-</text:span><text:span text:style-name="T2037"> </text:span><text:span text:style-name="T2022">ES</text:span><text:span text:style-name="T2038"><text:tab/></text:span><text:span text:style-name="T2039"> </text:span><text:span text:style-name="T2040">0-042</text:span><text:span text:style-name="T2041"> </text:span><text:span text:style-name="T2042">Tel.: </text:span><text:span text:style-name="T2040">(28) </text:span><text:span text:style-name="T2042">3</text:span><text:span text:style-name="T2043">1</text:span><text:span text:style-name="T2042">99,J</text:span><text:span text:style-name="T2044">,</text:span><text:span text:style-name="T2042">�</text:span><text:span text:style-name="T2044">2,jo1;</text:span><text:span text:style-name="T2042">�1,ib</text:span><text:span text:style-name="T2044">�</text:span><text:span text:style-name="T2042">�</text:span><text:span text:style-name="T2044">i;i@</text:span><text:span text:style-name="T2042">illl!,Çi,.</text:span><text:span text:style-name="T2044">�,gi:u,,</text:span><text:span text:style-name="T2042">.lJ1ê</text:span><text:span text:style-name="T2045">J</text:span><text:span text:style-name="T2044">,</text:span><text:span text:style-name="T2042">•</text:span><text:span text:style-name="T2043">.</text:span><text:span text:style-name="T2044">es</text:span><text:span text:style-name="T2042">.</text:span><text:span text:style-name="T2044">g</text:span><text:span text:style-name="T2042">ov.br</text:span></text:p>
      <text:p text:style-name="P1598"><text:span text:style-name="T2046">com</text:span><text:span text:style-name="T2047"> </text:span><text:span text:style-name="T2046">o</text:span><text:span text:style-name="T2047"> </text:span><text:span text:style-name="T2048">identificador</text:span><text:span text:style-name="T2049"> </text:span><text:span text:style-name="T2046">31003900390039003900350031003A005000,</text:span><text:span text:style-name="T2050"> </text:span><text:span text:style-name="T2046">Documento</text:span><text:span text:style-name="T2051"> </text:span><text:span text:style-name="T2046">assinado</text:span><text:span text:style-name="T2052"> </text:span><text:span text:style-name="T2046">digitalmente</text:span><text:span text:style-name="T2052"> </text:span><text:span text:style-name="T2046">conforme</text:span><text:span text:style-name="T2053"> </text:span><text:span text:style-name="T2046">art.</text:span><text:span text:style-name="T2054"> </text:span><text:span text:style-name="T2046">4°,</text:span><text:span text:style-name="T2055"> </text:span><text:span text:style-name="T2056">li</text:span><text:span text:style-name="T2057"> </text:span><text:span text:style-name="T2046">da</text:span><text:span text:style-name="T2047"> </text:span><text:span text:style-name="T2058">lei</text:span><text:span text:style-name="T2059"> </text:span><text:span text:style-name="T2060">14.063/2020.</text:span></text:p>
      <text:p text:style-name="P1176"/>
      <text:p text:style-name="P1176"/>
      <text:p text:style-name="P1176"/>
      <text:p text:style-name="P1176"/>
      <text:p text:style-name="P1176"/>
      <text:p text:style-name="P1176"/>
      <text:p text:style-name="P1176"/>
      <text:p text:style-name="P1176"/>
      <text:p text:style-name="P1176"/>
      <text:p text:style-name="P1176"/>
      <text:p text:style-name="P1176"/>
      <text:p text:style-name="P1176"/>
      <text:p text:style-name="P1599"/>
      <text:p text:style-name="P1600"><draw:frame draw:style-name="fr8" draw:name="Image 1233" text:anchor-type="char" svg:x="3.7965in" svg:y="-0.2937in" svg:width="0.6945in" svg:height="0.6138in" draw:z-index="31"><draw:image xlink:href="Pictures/10000000000000D0000000B830B1DD11.jpg" xlink:type="simple" xlink:show="embed" xlink:actuate="onLoad" draw:mime-type="image/jpeg"/></draw:frame><text:span text:style-name="T778">D</text:span><text:span text:style-name="T779">.</text:span><text:span text:style-name="T778">O</text:span><text:span text:style-name="T779">.</text:span><text:span text:style-name="T780"> </text:span><text:span text:style-name="T778">PREFEITURA</text:span><text:span text:style-name="T781"> </text:span><text:span text:style-name="T778">MUNICIPAL</text:span><text:span text:style-name="T782"> </text:span><text:span text:style-name="T778">DE</text:span><text:span text:style-name="T783"> </text:span><text:span text:style-name="T784">CACHOEIRO</text:span><text:span text:style-name="T778"><text:tab/></text:span><text:span text:style-name="T429">70</text:span></text:p>
      <text:p text:style-name="P1601"/>
      <text:p text:style-name="P1602"/>
      <text:p text:style-name="P1602"/>
      <text:p text:style-name="P1602"/>
      <text:p text:style-name="P1602"/>
      <text:p text:style-name="P1602"/>
      <text:p text:style-name="P1602"/>
      <text:p text:style-name="P1602"/>
      <text:p text:style-name="P1603"/>
      <text:h text:style-name="P1604" text:outline-level="3"><draw:frame draw:style-name="fr2" draw:name="Image75" text:anchor-type="char" svg:x="0.4925in" svg:y="-1.7972in" svg:width="7.7756in" svg:height="1.3874in" draw:z-index="299"><draw:image xlink:href="Pictures/10000001000002EA00000085A3334DB7.png" xlink:type="simple" xlink:show="embed" xlink:actuate="onLoad" draw:mime-type="image/png"/></draw:frame><text:span text:style-name="T84">PUBLICAÇÕES</text:span><text:span text:style-name="T2061"> </text:span><text:span text:style-name="T84">DE</text:span><text:span text:style-name="T1685"> </text:span><text:span text:style-name="T86">TERCEIROS</text:span></text:h>
      <text:p text:style-name="P1605"><text:span text:style-name="T1568">O CONSÓRCIO ES-164, inscrito no CNPJ 60.621.415/0001-04, torna público que REQUEREU à Secretaria Municipal</text:span><text:span text:style-name="T1571"> </text:span><text:span text:style-name="T1568">de</text:span><text:span text:style-name="T1571"> </text:span><text:span text:style-name="T1568">Meio</text:span><text:span text:style-name="T1571"> </text:span><text:span text:style-name="T1568">Ambiente</text:span><text:span text:style-name="T1571"> </text:span><text:span text:style-name="T1568">-</text:span><text:span text:style-name="T1571"> </text:span><text:span text:style-name="T1568">SEMMA,</text:span><text:span text:style-name="T1571"> </text:span><text:span text:style-name="T1568">as</text:span><text:span text:style-name="T1571"> </text:span><text:span text:style-name="T1568">Licença</text:span><text:span text:style-name="T1571"> </text:span><text:span text:style-name="T1568">Prévia</text:span><text:span text:style-name="T1571"> </text:span><text:span text:style-name="T1568">-</text:span><text:span text:style-name="T1571"> </text:span><text:span text:style-name="T1568">LP</text:span><text:span text:style-name="T1571"> </text:span><text:span text:style-name="T1568">e</text:span><text:span text:style-name="T1571"> </text:span><text:span text:style-name="T1568">Licença</text:span><text:span text:style-name="T1571"> </text:span><text:span text:style-name="T1568">de</text:span><text:span text:style-name="T1571"> </text:span><text:span text:style-name="T1568">Instalação</text:span><text:span text:style-name="T1571"> </text:span><text:span text:style-name="T1568">–</text:span><text:span text:style-name="T1571"> </text:span><text:span text:style-name="T1568">LI,</text:span><text:span text:style-name="T1571"> </text:span><text:span text:style-name="T1568">por</text:span><text:span text:style-name="T1571"> </text:span><text:span text:style-name="T1568">meio</text:span><text:span text:style-name="T1571"> </text:span><text:span text:style-name="T1568">do</text:span><text:span text:style-name="T1571"> </text:span><text:span text:style-name="T1568">Pro-cesso</text:span><text:span text:style-name="T1570"> </text:span><text:span text:style-name="T1568">nº</text:span><text:span text:style-name="T1570"> </text:span><text:span text:style-name="T1568">54602/2026,</text:span><text:span text:style-name="T1570"> </text:span><text:span text:style-name="T1568">para</text:span><text:span text:style-name="T1570"> </text:span><text:span text:style-name="T1568">a</text:span><text:span text:style-name="T1570"> </text:span><text:span text:style-name="T1568">atividade</text:span><text:span text:style-name="T1570"> </text:span><text:span text:style-name="T1568">de</text:span><text:span text:style-name="T1570"> </text:span><text:span text:style-name="T1568">4.03</text:span><text:span text:style-name="T1570"> </text:span><text:span text:style-name="T1568">-</text:span><text:span text:style-name="T1570"> </text:span><text:span text:style-name="T1568">Usina</text:span><text:span text:style-name="T1570"> </text:span><text:span text:style-name="T1568">de</text:span><text:span text:style-name="T1570"> </text:span><text:span text:style-name="T1568">produção</text:span><text:span text:style-name="T1570"> </text:span><text:span text:style-name="T1568">de</text:span><text:span text:style-name="T1570"> </text:span><text:span text:style-name="T1568">asfalto</text:span><text:span text:style-name="T1570"> </text:span><text:span text:style-name="T1568">a</text:span><text:span text:style-name="T1570"> </text:span><text:span text:style-name="T1568">quente,</text:span><text:span text:style-name="T1570"> </text:span><text:span text:style-name="T1568">a</text:span><text:span text:style-name="T1570"> </text:span><text:span text:style-name="T1568">ser</text:span><text:span text:style-name="T1570"> </text:span><text:span text:style-name="T1568">implantada</text:span><text:span text:style-name="T1570"> </text:span><text:span text:style-name="T1568">na Rodovia Engenheiro Fabiano Vivacqua, Km 1,5, Central Parque, Cachoeiro de Itapemirim/ES.</text:span></text:p>
      <text:p text:style-name="P1606"><text:span text:style-name="T1568">Protocolo:</text:span><text:span text:style-name="T2062"> </text:span><text:span text:style-name="T1572">4022026FAT</text:span></text:p>
      <text:p text:style-name="P1607"/>
      <text:p text:style-name="P1608"><text:span text:style-name="T1568">LEONARDO BAZONI, CPF nº 078.588.467-01, torna público que OBTEVE da Secretaria Municipal de Meio Ambiente</text:span><text:span text:style-name="T2063"> </text:span><text:span text:style-name="T1568">-</text:span><text:span text:style-name="T2063"> </text:span><text:span text:style-name="T1568">SEMMA,</text:span><text:span text:style-name="T2063"> </text:span><text:span text:style-name="T1568">a</text:span><text:span text:style-name="T2063"> </text:span><text:span text:style-name="T1568">Licença</text:span><text:span text:style-name="T2063"> </text:span><text:span text:style-name="T1568">de</text:span><text:span text:style-name="T2063"> </text:span><text:span text:style-name="T1568">Instalação</text:span><text:span text:style-name="T2063"> </text:span><text:span text:style-name="T1568">-</text:span><text:span text:style-name="T2063"> </text:span><text:span text:style-name="T1568">LI</text:span><text:span text:style-name="T2063"> </text:span><text:span text:style-name="T1568">nº</text:span><text:span text:style-name="T2063"> </text:span><text:span text:style-name="T1568">0027/2026,</text:span><text:span text:style-name="T2063"> </text:span><text:span text:style-name="T1568">válida</text:span><text:span text:style-name="T2063"> </text:span><text:span text:style-name="T1568">até</text:span><text:span text:style-name="T2063"> </text:span><text:span text:style-name="T1568">14/02/2027,</text:span><text:span text:style-name="T2063"> </text:span><text:span text:style-name="T1568">por</text:span><text:span text:style-name="T2063"> </text:span><text:span text:style-name="T1568">meio</text:span><text:span text:style-name="T2063"> </text:span><text:span text:style-name="T1568">do</text:span><text:span text:style-name="T2063"> </text:span><text:span text:style-name="T1568">Processo nº 30288/2026, para a atividade 21.18 - Terraplenagem, áreas de empréstimo e/ou botafora, sem comer-cialização</text:span><text:span text:style-name="T2064"> </text:span><text:span text:style-name="T1568">e</text:span><text:span text:style-name="T2064"> </text:span><text:span text:style-name="T1568">sem</text:span><text:span text:style-name="T2064"> </text:span><text:span text:style-name="T1568">objetivo</text:span><text:span text:style-name="T2064"> </text:span><text:span text:style-name="T1568">agropecuário,</text:span><text:span text:style-name="T2064"> </text:span><text:span text:style-name="T1568">vinculada</text:span><text:span text:style-name="T2064"> </text:span><text:span text:style-name="T1568">a</text:span><text:span text:style-name="T2064"> </text:span><text:span text:style-name="T1568">uma</text:span><text:span text:style-name="T2064"> </text:span><text:span text:style-name="T1568">atividade</text:span><text:span text:style-name="T2064"> </text:span><text:span text:style-name="T1568">dispensada</text:span><text:span text:style-name="T2064"> </text:span><text:span text:style-name="T1568">de</text:span><text:span text:style-name="T2064"> </text:span><text:span text:style-name="T1568">licenciamento</text:span><text:span text:style-name="T2064"> </text:span><text:span text:style-name="T1568">ou</text:span><text:span text:style-name="T2064"> </text:span><text:span text:style-name="T1568">a</text:span><text:span text:style-name="T2064"> </text:span><text:span text:style-name="T1568">uma atividade</text:span><text:span text:style-name="T2064"> </text:span><text:span text:style-name="T1568">fim</text:span><text:span text:style-name="T2064"> </text:span><text:span text:style-name="T1568">que</text:span><text:span text:style-name="T2064"> </text:span><text:span text:style-name="T1568">já</text:span><text:span text:style-name="T2064"> </text:span><text:span text:style-name="T1568">possua</text:span><text:span text:style-name="T2064"> </text:span><text:span text:style-name="T1568">licença</text:span><text:span text:style-name="T2064"> </text:span><text:span text:style-name="T1568">ambiental</text:span><text:span text:style-name="T2064"> </text:span><text:span text:style-name="T1568">vigente,</text:span><text:span text:style-name="T2064"> </text:span><text:span text:style-name="T1568">respeitando</text:span><text:span text:style-name="T2064"> </text:span><text:span text:style-name="T1568">o</text:span><text:span text:style-name="T2064"> </text:span><text:span text:style-name="T1568">ente</text:span><text:span text:style-name="T2064"> </text:span><text:span text:style-name="T1568">competente</text:span><text:span text:style-name="T2064"> </text:span><text:span text:style-name="T1568">pelo</text:span><text:span text:style-name="T2064"> </text:span><text:span text:style-name="T1568">licenciamento da atividade fim, localizada na Rua Vanderley Barbosa, nº 124, Vargem Grande de Soturno, Cachoeiro de </text:span><text:span text:style-name="T1572">Itapemirim/ES.</text:span></text:p>
      <text:p text:style-name="P1609"><text:span text:style-name="T1568">Protocolo:</text:span><text:span text:style-name="T2062"> </text:span><text:span text:style-name="T1572">4302026FAT</text:span></text:p>
      <text:p text:style-name="P1610"/>
      <text:p text:style-name="P1611"><text:span text:style-name="T1568">EMPÓRIO</text:span><text:span text:style-name="T2065"> </text:span><text:span text:style-name="T1568">DO</text:span><text:span text:style-name="T2066"> </text:span><text:span text:style-name="T1568">MÁRMORE</text:span><text:span text:style-name="T2066"> </text:span><text:span text:style-name="T1568">IMPORTAÇÃO</text:span><text:span text:style-name="T2066"> </text:span><text:span text:style-name="T1568">E</text:span><text:span text:style-name="T2066"> </text:span><text:span text:style-name="T1568">EXPORTAÇÃO</text:span><text:span text:style-name="T2067"> </text:span><text:span text:style-name="T1568">LTDA,</text:span><text:span text:style-name="T2066"> </text:span><text:span text:style-name="T1568">CNPJ</text:span><text:span text:style-name="T2066"> </text:span><text:span text:style-name="T1568">nº</text:span><text:span text:style-name="T2066"> </text:span><text:span text:style-name="T1568">03.377.237/0003-</text:span><text:span text:style-name="T2066"> </text:span><text:span text:style-name="T1568">46,</text:span><text:span text:style-name="T2066"> </text:span><text:span text:style-name="T1568">torna</text:span><text:span text:style-name="T2067"> </text:span><text:span text:style-name="T1572">público</text:span></text:p>
      <text:p text:style-name="P1612"><text:span text:style-name="T1568">que</text:span><text:span text:style-name="T2068"> </text:span><text:span text:style-name="T1568">OBTEVE</text:span><text:span text:style-name="T2062"> </text:span><text:span text:style-name="T1568">da</text:span><text:span text:style-name="T2062"> </text:span><text:span text:style-name="T1568">Secretaria</text:span><text:span text:style-name="T2062"> </text:span><text:span text:style-name="T1568">Municipal</text:span><text:span text:style-name="T2062"> </text:span><text:span text:style-name="T1568">de</text:span><text:span text:style-name="T2062"> </text:span><text:span text:style-name="T1568">Meio</text:span><text:span text:style-name="T2062"> </text:span><text:span text:style-name="T1568">Ambiente</text:span><text:span text:style-name="T2062"> </text:span><text:span text:style-name="T1568">–</text:span><text:span text:style-name="T2062"> </text:span><text:span text:style-name="T1568">SEMMA,</text:span><text:span text:style-name="T2068"> </text:span><text:span text:style-name="T1568">a</text:span><text:span text:style-name="T2062"> </text:span><text:span text:style-name="T1568">Renovação</text:span><text:span text:style-name="T2062"> </text:span><text:span text:style-name="T1568">da</text:span><text:span text:style-name="T2062"> </text:span><text:span text:style-name="T1568">Licença</text:span><text:span text:style-name="T2062"> </text:span><text:span text:style-name="T1568">de</text:span><text:span text:style-name="T2062"> </text:span><text:span text:style-name="T1568">Operação</text:span><text:span text:style-name="T2062"> </text:span><text:span text:style-name="T1568">-</text:span><text:span text:style-name="T2062"> </text:span><text:span text:style-name="T1568">LO nº 015/2013, por meio do Processo nº 9833/2026, com validade até 19/07/2031, para as atividades 3.04 - Desdobramento</text:span><text:span text:style-name="T1569"> </text:span><text:span text:style-name="T1568">e/ou</text:span><text:span text:style-name="T1572"> </text:span><text:span text:style-name="T1568">polimento</text:span><text:span text:style-name="T1569"> </text:span><text:span text:style-name="T1568">e/ou</text:span><text:span text:style-name="T1572"> </text:span><text:span text:style-name="T1568">corte</text:span><text:span text:style-name="T1569"> </text:span><text:span text:style-name="T1568">e</text:span><text:span text:style-name="T1572"> </text:span><text:span text:style-name="T1568">aparelhamento</text:span><text:span text:style-name="T1569"> </text:span><text:span text:style-name="T1568">de</text:span><text:span text:style-name="T1572"> </text:span><text:span text:style-name="T1568">rochas</text:span><text:span text:style-name="T1569"> </text:span><text:span text:style-name="T1568">ornamentais,</text:span><text:span text:style-name="T1572"> </text:span><text:span text:style-name="T1568">quando</text:span><text:span text:style-name="T1569"> </text:span><text:span text:style-name="T1568">associados entre si, incluindo o tratamento químico de chapas de rochas ornamentais, 3.11 - Limpeza de blocos de rochas</text:span><text:span text:style-name="T2068"> </text:span><text:span text:style-name="T1568">ornamentais</text:span><text:span text:style-name="T2062"> </text:span><text:span text:style-name="T1568">e</text:span><text:span text:style-name="T2062"> </text:span><text:span text:style-name="T1568">22.06</text:span><text:span text:style-name="T2062"> </text:span><text:span text:style-name="T1568">-</text:span><text:span text:style-name="T2062"> </text:span><text:span text:style-name="T1568">Estocagem,</text:span><text:span text:style-name="T2062"> </text:span><text:span text:style-name="T1568">armazenamento</text:span><text:span text:style-name="T2062"> </text:span><text:span text:style-name="T1568">ou</text:span><text:span text:style-name="T2062"> </text:span><text:span text:style-name="T1568">depósito</text:span><text:span text:style-name="T2062"> </text:span><text:span text:style-name="T1568">exclusivo</text:span><text:span text:style-name="T2068"> </text:span><text:span text:style-name="T1568">de</text:span><text:span text:style-name="T2062"> </text:span><text:span text:style-name="T1568">produtos</text:span><text:span text:style-name="T2062"> </text:span><text:span text:style-name="T1568">extrativos</text:span><text:span text:style-name="T2062"> </text:span><text:span text:style-name="T1568">de origem</text:span><text:span text:style-name="T2069"> </text:span><text:span text:style-name="T1568">mineral</text:span><text:span text:style-name="T2069"> </text:span><text:span text:style-name="T1568">em</text:span><text:span text:style-name="T2069"> </text:span><text:span text:style-name="T1568">bruto,</text:span><text:span text:style-name="T2069"> </text:span><text:span text:style-name="T1568">localizada</text:span><text:span text:style-name="T2069"> </text:span><text:span text:style-name="T1568">na</text:span><text:span text:style-name="T2069"> </text:span><text:span text:style-name="T1568">Rua</text:span><text:span text:style-name="T2069"> </text:span><text:span text:style-name="T1568">Ernane</text:span><text:span text:style-name="T2069"> </text:span><text:span text:style-name="T1568">Pinto,</text:span><text:span text:style-name="T2069"> </text:span><text:span text:style-name="T1568">nº</text:span><text:span text:style-name="T2069"> </text:span><text:span text:style-name="T1568">179,</text:span><text:span text:style-name="T2069"> </text:span><text:span text:style-name="T1568">localidade</text:span><text:span text:style-name="T2069"> </text:span><text:span text:style-name="T1568">de</text:span><text:span text:style-name="T2069"> </text:span><text:span text:style-name="T1568">Morro</text:span><text:span text:style-name="T2069"> </text:span><text:span text:style-name="T1568">Grande,</text:span><text:span text:style-name="T2069"> </text:span><text:span text:style-name="T1568">em</text:span><text:span text:style-name="T2069"> </text:span><text:span text:style-name="T1568">Cacho-eiro de Itapemirim/ ES.</text:span></text:p>
      <text:p text:style-name="P1609"><text:span text:style-name="T1568">Protocolo:</text:span><text:span text:style-name="T2062"> </text:span><text:span text:style-name="T1572">4262026FAT</text:span></text:p>
      <text:p text:style-name="P1607"/>
      <text:p text:style-name="P1608"><text:span text:style-name="T1568">STONE SOLUCOES LTDA, CNPJ nº 12.967.235/0002- 17, torna público que REQUEREU da Secretaria Mu-nicipal de Meio Ambiente - SEMMA, a Licença de Operação (Por procedimento corretivo) – LO, por meio do Processo nº 60667/2026 para a atividade 22.04 - Armazenamento e/ou depósito de gás GLP, produtos químicos e/ou perigosos fracionados (em recipiente com capacidade máxima de 200 litros e/ou quilos), exceto agrotóxicos e afins., localizada na Av. Leopoldina Smarzaro, nº 479, Boa Esperança, Cachoeiro de </text:span><text:span text:style-name="T1572">Itapemirim/ES.</text:span></text:p>
      <text:p text:style-name="P1613"><text:span text:style-name="T1568">Protocolo:</text:span><text:span text:style-name="T2062"> </text:span><text:span text:style-name="T1572">4152026FAT</text:span></text:p>
      <text:p text:style-name="P56"/>
      <text:p text:style-name="P56"/>
      <text:p text:style-name="P56"/>
      <text:p text:style-name="P56"/>
      <text:p text:style-name="P56"/>
      <text:p text:style-name="P56"/>
      <text:p text:style-name="P56"/>
      <text:p text:style-name="P56"/>
      <text:p text:style-name="P56"/>
      <text:p text:style-name="P56"/>
      <text:p text:style-name="P56"/>
      <text:p text:style-name="P56"/>
      <text:p text:style-name="P56"/>
      <text:p text:style-name="P56"/>
      <text:p text:style-name="P56"/>
      <text:p text:style-name="P56"/>
      <text:p text:style-name="P56"/>
      <text:p text:style-name="P56"/>
      <text:p text:style-name="P56"/>
      <text:p text:style-name="P56"/>
      <text:p text:style-name="P56"/>
      <text:p text:style-name="P1614"/>
      <text:p text:style-name="P632"><draw:frame draw:style-name="fr8" draw:name="Image 1240" text:anchor-type="char" svg:x="3.7902in" svg:y="-0.2937in" svg:width="0.6866in" svg:height="0.6189in" draw:z-index="32"><draw:image xlink:href="Pictures/10000001000000840000007752069C51.png" xlink:type="simple" xlink:show="embed" xlink:actuate="onLoad" draw:mime-type="image/png"/></draw:frame><text:span text:style-name="T423">D.O.</text:span><text:span text:style-name="T424"> </text:span><text:span text:style-name="T423">PREFEITURA</text:span><text:span text:style-name="T425"> </text:span><text:span text:style-name="T423">MUNICIPAL</text:span><text:span text:style-name="T426"> </text:span><text:span text:style-name="T423">DE</text:span><text:span text:style-name="T427"> </text:span><text:span text:style-name="T428">CACHOEIRO</text:span><text:span text:style-name="T423"><text:tab/></text:span><text:span text:style-name="T429">71</text:span></text:p>
      <text:h text:style-name="P1615" text:outline-level="2"><draw:frame draw:style-name="fr1" draw:name="Image140" text:anchor-type="char" svg:x="1.6953in" svg:y="0.6102in" svg:width="5.7862in" svg:height="0.3756in" draw:z-index="102"><draw:image xlink:href="Pictures/100000010000022B0000002474849A47.png" xlink:type="simple" xlink:show="embed" xlink:actuate="onLoad" draw:mime-type="image/png"/></draw:frame><draw:frame draw:style-name="fr1" draw:name="Image141" text:anchor-type="char" svg:x="0in" svg:y="0in" svg:width="8.2681in" svg:height="11.6929in" draw:z-index="104"><draw:image xlink:href="Pictures/10000001000003190000046225FEC7E9.png" xlink:type="simple" xlink:show="embed" xlink:actuate="onLoad" draw:mime-type="image/png"/></draw:frame><text:span text:style-name="T8">DIÁRIO</text:span><text:span text:style-name="T9"> </text:span><text:span text:style-name="T10">OFICIAL </text:span></text:h>
      <text:p text:style-name="P1616"><text:span text:style-name="T11">DO</text:span><text:span text:style-name="T12"> </text:span><text:span text:style-name="T13">MUNICÍPIO</text:span><text:span text:style-name="T14"> </text:span><text:span text:style-name="T15">DE </text:span></text:p>
      <text:p text:style-name="P1617"><text:span text:style-name="T13">CACHOEIRO</text:span><text:span text:style-name="T16"> </text:span><text:span text:style-name="T11">DE</text:span><text:span text:style-name="T16"> </text:span><text:span text:style-name="T17">ITAPEMIRIM </text:span></text:p>
      <text:p text:style-name="P7"/>
      <text:p text:style-name="P7"/>
      <text:p text:style-name="P7"/>
      <text:p text:style-name="P7"/>
      <text:p text:style-name="P7"/>
      <text:p text:style-name="P7"/>
      <text:p text:style-name="P7"/>
      <text:p text:style-name="P7"/>
      <text:p text:style-name="P7"/>
      <text:p text:style-name="P7"/>
      <text:p text:style-name="P7"/>
      <text:p text:style-name="P7"/>
      <text:p text:style-name="P7"/>
      <text:p text:style-name="P7"/>
      <text:p text:style-name="P7"/>
      <text:p text:style-name="P7"/>
      <text:p text:style-name="P7"/>
      <text:p text:style-name="P7"/>
      <text:p text:style-name="P7"/>
      <text:p text:style-name="P7"/>
      <text:p text:style-name="P7"/>
      <text:p text:style-name="P7"/>
      <text:p text:style-name="P7"/>
      <text:p text:style-name="P7"/>
      <text:p text:style-name="P7"/>
      <text:p text:style-name="P7"/>
      <text:p text:style-name="P7"/>
      <text:p text:style-name="P7"/>
      <text:p text:style-name="P7"/>
      <text:p text:style-name="P7"/>
      <text:p text:style-name="P7"/>
      <text:p text:style-name="P7"/>
      <text:p text:style-name="P7"/>
      <text:p text:style-name="P7"/>
      <text:p text:style-name="P7"/>
      <text:p text:style-name="P7"/>
      <text:p text:style-name="P7"/>
      <text:p text:style-name="P7"/>
      <text:p text:style-name="P1618"/>
      <text:p text:style-name="P1619"><text:span text:style-name="T2070">CENTRO ADMINISTRATIVO HÉLIO CARLOS MANHÃES RUA BRAHIM ANTÔNIO SEDER, 96/102 - CENTRO CACHOEIRO</text:span><text:span text:style-name="T2071"> </text:span><text:span text:style-name="T2070">DE</text:span><text:span text:style-name="T2072"> </text:span><text:span text:style-name="T2070">ITAPEMIRIM CEP: 29300-060</text:span></text:p>
      <text:p text:style-name="P7"/>
      <text:p text:style-name="P1620"/>
      <text:p text:style-name="P1621"><draw:frame draw:style-name="fr10" draw:name="Image139" text:anchor-type="char" svg:x="0.7874in" svg:y="0.2654in" svg:width="6.6953in" svg:height="0.1in" draw:z-index="100"><draw:image xlink:href="Pictures/100000010000028200000009B6819ED2.png" xlink:type="simple" xlink:show="embed" xlink:actuate="onLoad" draw:mime-type="image/png"/></draw:frame><text:span text:style-name="T2073">CACHOEIRO.ES.GOV.BR</text:span><text:span text:style-name="T2073"/></text:p>
    </office:text>
  </office:body>
</office:document-content>
</file>

<file path=styles.xml><?xml version="1.0" encoding="utf-8"?>
<office:document-styles xmlns:css3t="http://www.w3.org/TR/css3-text/" xmlns:grddl="http://www.w3.org/2003/g/data-view#" xmlns:office="urn:oasis:names:tc:opendocument:xmlns:office:1.0" xmlns:xhtml="http://www.w3.org/1999/xhtml" xmlns:ooo="http://openoffice.org/2004/office" xmlns:xlink="http://www.w3.org/1999/xlink" xmlns:fo="urn:oasis:names:tc:opendocument:xmlns:xsl-fo-compatible:1.0" xmlns:dc="http://purl.org/dc/elements/1.1/" xmlns:ooow="http://openoffice.org/2004/writer" xmlns:meta="urn:oasis:names:tc:opendocument:xmlns:meta:1.0" xmlns:oooc="http://openoffice.org/2004/calc" xmlns:style="urn:oasis:names:tc:opendocument:xmlns:style:1.0" xmlns:text="urn:oasis:names:tc:opendocument:xmlns:text:1.0" xmlns:of="urn:oasis:names:tc:opendocument:xmlns:of:1.2" xmlns:draw="urn:oasis:names:tc:opendocument:xmlns:drawing:1.0" xmlns:dr3d="urn:oasis:names:tc:opendocument:xmlns:dr3d:1.0" xmlns:rpt="http://openoffice.org/2005/report" xmlns:svg="urn:oasis:names:tc:opendocument:xmlns:svg-compatible:1.0" xmlns:chart="urn:oasis:names:tc:opendocument:xmlns:chart:1.0" xmlns:table="urn:oasis:names:tc:opendocument:xmlns:table:1.0" xmlns:dom="http://www.w3.org/2001/xml-events" xmlns:number="urn:oasis:names:tc:opendocument:xmlns:datastyle:1.0" xmlns:math="http://www.w3.org/1998/Math/MathML" xmlns:form="urn:oasis:names:tc:opendocument:xmlns:form:1.0" xmlns:script="urn:oasis:names:tc:opendocument:xmlns:script:1.0" office:version="1.3">
  <office:font-face-decls>
    <style:font-face style:name="Arial" svg:font-family="Arial" style:font-family-generic="swiss" style:font-pitch="variable"/>
    <style:font-face style:name="Arial1" svg:font-family="Arial" style:font-family-generic="system" style:font-pitch="variable"/>
    <style:font-face style:name="Calibri" svg:font-family="Calibri" style:font-family-generic="roman" style:font-pitch="variable"/>
    <style:font-face style:name="Calibri1" svg:font-family="Calibri" style:font-family-generic="swiss" style:font-pitch="variable"/>
    <style:font-face style:name="Calibri2" svg:font-family="Calibri" style:font-family-generic="system" style:font-pitch="variable"/>
    <style:font-face style:name="DejaVu Sans" svg:font-family="'DejaVu Sans'" style:font-family-generic="swiss"/>
    <style:font-face style:name="DejaVu Sans1" svg:font-family="'DejaVu Sans'" style:font-family-generic="system" style:font-pitch="variable"/>
    <style:font-face style:name="Lato Black" svg:font-family="'Lato Black'" style:font-family-generic="swiss" style:font-pitch="variable"/>
    <style:font-face style:name="Lato Black1" svg:font-family="'Lato Black'" style:font-family-generic="system" style:font-pitch="variable"/>
    <style:font-face style:name="Liberation Sans" svg:font-family="'Liberation Sans'" style:font-family-generic="swiss" style:font-pitch="variable"/>
    <style:font-face style:name="Noto Sans CJK SC" svg:font-family="'Noto Sans CJK SC'" style:font-family-generic="system" style:font-pitch="variable"/>
    <style:font-face style:name="Source Sans Pro" svg:font-family="'Source Sans Pro'" style:font-family-generic="swiss" style:font-pitch="variable"/>
    <style:font-face style:name="Source Sans Pro Semibold" svg:font-family="'Source Sans Pro Semibold'" style:font-family-generic="swiss" style:font-pitch="variable"/>
    <style:font-face style:name="Source Sans Pro Semibold1" svg:font-family="'Source Sans Pro Semibold'" style:font-family-generic="system" style:font-pitch="variable"/>
    <style:font-face style:name="Source Sans Pro1" svg:font-family="'Source Sans Pro'" style:font-family-generic="system"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Verdana" svg:font-family="Verdana" style:font-family-generic="swiss" style:font-pitch="variable"/>
    <style:font-face style:name="Verdana1" svg:font-family="Verdana"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writing-mode="lr-tb" style:flow-with-text="false"/>
      <style:paragraph-properties style:text-autospace="ideograph-alpha" style:line-break="strict" style:font-independent-line-spacing="false">
        <style:tab-stops/>
      </style:paragraph-properties>
      <style:text-properties style:use-window-font-color="true" style:font-name="Calibri" fo:font-size="11pt" fo:language="en" fo:country="US" style:letter-kerning="false" style:font-name-asian="Calibri2" style:font-size-asian="11pt" style:language-asian="en" style:country-asian="US" style:font-name-complex="DejaVu Sans1" style:font-size-complex="11pt" style:language-complex="ar" style:country-complex="SA"/>
    </style:default-style>
    <style:default-style style:family="paragraph">
      <style:paragraph-properties fo:hyphenation-ladder-count="no-limit" fo:hyphenation-keep="auto" style:text-autospace="ideograph-alpha" style:punctuation-wrap="hanging" style:line-break="strict" style:tab-stop-distance="0.5in" style:writing-mode="lr-tb"/>
      <style:text-properties style:use-window-font-color="true" style:font-name="Calibri" fo:font-size="11pt" fo:language="en" fo:country="US" style:letter-kerning="false" style:font-name-asian="Calibri2" style:font-size-asian="11pt" style:language-asian="en" style:country-asian="US" style:font-name-complex="DejaVu Sans1" style:font-size-complex="11pt" style:language-complex="ar" style:country-complex="SA"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left="0in" fo:margin-right="0in" fo:margin-top="0in" fo:margin-bottom="0in" style:contextual-spacing="false" fo:line-height="100%" fo:text-align="left" style:justify-single-word="false" fo:orphans="0" fo:widows="0" style:writing-mode="lr-tb"/>
      <style:text-properties style:font-name="Arial" fo:font-family="Arial" style:font-family-generic="swiss" style:font-pitch="variable" fo:language="pt" fo:country="PT" style:font-name-asian="Arial1" style:font-family-asian="Arial" style:font-family-generic-asian="system" style:font-pitch-asian="variable" style:language-asian="en" style:country-asian="US" style:font-name-complex="Arial1" style:font-family-complex="Arial" style:font-family-generic-complex="system" style:font-pitch-complex="variable" style:language-complex="ar" style:country-complex="SA"/>
    </style:style>
    <style:style style:name="Heading" style:family="paragraph" style:parent-style-name="Standard" style:next-style-name="Text_20_body" style:class="chapter">
      <style:paragraph-properties fo:margin-top="0.1665in" fo:margin-bottom="0.0835in" style:contextual-spacing="false" fo:keep-with-next="always"/>
      <style:text-properties style:font-name="Liberation Sans" fo:font-family="'Liberation Sans'" style:font-family-generic="swiss" style:font-pitch="variable" fo:font-size="14pt" style:font-name-asian="Noto Sans CJK SC" style:font-family-asian="'Noto Sans CJK SC'" style:font-family-generic-asian="system" style:font-pitch-asian="variable" style:font-size-asian="14pt" style:font-name-complex="DejaVu Sans1" style:font-family-complex="'DejaVu Sans'" style:font-family-generic-complex="system" style:font-pitch-complex="variable" style:font-size-complex="14pt"/>
    </style:style>
    <style:style style:name="Text_20_body" style:display-name="Text body" style:family="paragraph" style:parent-style-name="Standard" style:class="text">
      <style:text-properties style:font-name="Arial" fo:font-family="Arial" style:font-family-generic="swiss" style:font-pitch="variable" fo:font-size="8pt" fo:language="pt" fo:country="PT" style:font-name-asian="Arial1" style:font-family-asian="Arial" style:font-family-generic-asian="system" style:font-pitch-asian="variable" style:font-size-asian="8pt" style:language-asian="en" style:country-asian="US" style:font-name-complex="Arial1" style:font-family-complex="Arial" style:font-family-generic-complex="system" style:font-pitch-complex="variable" style:font-size-complex="8pt" style:language-complex="ar" style:country-complex="SA"/>
    </style:style>
    <style:style style:name="List" style:family="paragraph" style:parent-style-name="Text_20_body" style:class="list">
      <style:text-properties style:font-size-asian="12pt" style:font-name-complex="DejaVu Sans" style:font-family-complex="'DejaVu Sans'" style:font-family-generic-complex="swiss"/>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DejaVu Sans" style:font-family-complex="'DejaVu 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DejaVu Sans" style:font-family-complex="'DejaVu Sans'" style:font-family-generic-complex="swiss"/>
    </style:style>
    <style:style style:name="Heading_20_1" style:display-name="Heading 1" style:family="paragraph" style:parent-style-name="Standard" style:default-outline-level="2" style:list-style-name="" style:class="chapter">
      <style:paragraph-properties fo:margin-left="1.4626in" fo:margin-right="1.8228in" fo:text-align="center" style:justify-single-word="false"/>
      <style:text-properties style:font-name="Lato Black" fo:font-family="'Lato Black'" style:font-family-generic="swiss" style:font-pitch="variable" fo:font-size="20.5pt" fo:language="pt" fo:country="PT" fo:font-weight="bold" style:font-name-asian="Lato Black1" style:font-family-asian="'Lato Black'" style:font-family-generic-asian="system" style:font-pitch-asian="variable" style:font-size-asian="20.5pt" style:language-asian="en" style:country-asian="US" style:font-weight-asian="bold" style:font-name-complex="Lato Black1" style:font-family-complex="'Lato Black'" style:font-family-generic-complex="system" style:font-pitch-complex="variable" style:font-size-complex="20.5pt" style:language-complex="ar" style:country-complex="SA" style:font-weight-complex="bold"/>
    </style:style>
    <style:style style:name="Heading_20_2" style:display-name="Heading 2" style:family="paragraph" style:parent-style-name="Standard" style:default-outline-level="3" style:list-style-name="" style:class="chapter">
      <style:paragraph-properties fo:margin-left="0.0138in" fo:line-height="0.1874in"/>
      <style:text-properties style:font-name="Source Sans Pro Semibold" fo:font-family="'Source Sans Pro Semibold'" style:font-family-generic="swiss" style:font-pitch="variable" fo:font-size="11pt" fo:language="pt" fo:country="PT" fo:font-weight="bold" style:font-name-asian="Source Sans Pro Semibold1" style:font-family-asian="'Source Sans Pro Semibold'" style:font-family-generic-asian="system" style:font-pitch-asian="variable" style:font-size-asian="11pt" style:language-asian="en" style:country-asian="US" style:font-weight-asian="bold" style:font-name-complex="Source Sans Pro Semibold1" style:font-family-complex="'Source Sans Pro Semibold'" style:font-family-generic-complex="system" style:font-pitch-complex="variable" style:font-size-complex="11pt" style:language-complex="ar" style:country-complex="SA" style:font-weight-complex="bold"/>
    </style:style>
    <style:style style:name="Heading_20_3" style:display-name="Heading 3" style:family="paragraph" style:parent-style-name="Standard" style:default-outline-level="4" style:list-style-name="" style:class="chapter">
      <style:paragraph-properties fo:margin-left="1.4402in" fo:margin-right="1.828in" fo:text-align="center" style:justify-single-word="false"/>
      <style:text-properties style:font-name="Arial" fo:font-family="Arial" style:font-family-generic="swiss" style:font-pitch="variable" fo:font-size="11pt" fo:language="pt" fo:country="PT" fo:font-style="italic" fo:font-weight="bold" style:font-name-asian="Arial1" style:font-family-asian="Arial" style:font-family-generic-asian="system" style:font-pitch-asian="variable" style:font-size-asian="11pt" style:language-asian="en" style:country-asian="US" style:font-style-asian="italic" style:font-weight-asian="bold" style:font-name-complex="Arial1" style:font-family-complex="Arial" style:font-family-generic-complex="system" style:font-pitch-complex="variable" style:font-size-complex="11pt" style:language-complex="ar" style:country-complex="SA" style:font-style-complex="italic" style:font-weight-complex="bold"/>
    </style:style>
    <style:style style:name="Heading_20_4" style:display-name="Heading 4" style:family="paragraph" style:parent-style-name="Standard" style:default-outline-level="5" style:list-style-name="" style:class="chapter">
      <style:paragraph-properties fo:margin-left="1.5063in" fo:margin-right="1.8228in" fo:text-align="center" style:justify-single-word="false"/>
      <style:text-properties style:font-name="Times New Roman" fo:font-family="'Times New Roman'" style:font-family-generic="roman" style:font-pitch="variable" fo:font-size="10.5pt" fo:language="pt" fo:country="PT" style:text-underline-style="solid" style:text-underline-width="auto" style:text-underline-color="#000000" fo:font-weight="bold" style:font-name-asian="Times New Roman1" style:font-family-asian="'Times New Roman'" style:font-family-generic-asian="system" style:font-pitch-asian="variable" style:font-size-asian="10.5pt" style:language-asian="en" style:country-asian="US" style:font-weight-asian="bold" style:font-name-complex="Times New Roman1" style:font-family-complex="'Times New Roman'" style:font-family-generic-complex="system" style:font-pitch-complex="variable" style:font-size-complex="10.5pt" style:language-complex="ar" style:country-complex="SA" style:font-weight-complex="bold"/>
    </style:style>
    <style:style style:name="Heading_20_5" style:display-name="Heading 5" style:family="paragraph" style:parent-style-name="Standard" style:default-outline-level="6" style:list-style-name="" style:class="chapter">
      <style:paragraph-properties fo:margin-top="0.0008in" fo:margin-bottom="0in" style:contextual-spacing="false" fo:line-height="0.1709in" fo:text-align="center" style:justify-single-word="false"/>
      <style:text-properties style:font-name="Source Sans Pro" fo:font-family="'Source Sans Pro'" style:font-family-generic="swiss" style:font-pitch="variable" fo:font-size="10pt" fo:language="pt" fo:country="PT" fo:font-weight="bold" style:font-name-asian="Source Sans Pro1" style:font-family-asian="'Source Sans Pro'" style:font-family-generic-asian="system" style:font-pitch-asian="variable" style:font-size-asian="10pt" style:language-asian="en" style:country-asian="US" style:font-weight-asian="bold" style:font-name-complex="Source Sans Pro1" style:font-family-complex="'Source Sans Pro'" style:font-family-generic-complex="system" style:font-pitch-complex="variable" style:font-size-complex="10pt" style:language-complex="ar" style:country-complex="SA" style:font-weight-complex="bold"/>
    </style:style>
    <style:style style:name="Heading_20_6" style:display-name="Heading 6" style:family="paragraph" style:parent-style-name="Standard" style:default-outline-level="7" style:list-style-name="" style:class="chapter">
      <style:paragraph-properties fo:margin-left="1.4425in" fo:margin-right="1.8228in" fo:text-align="center" style:justify-single-word="false"/>
      <style:text-properties style:font-name="Arial" fo:font-family="Arial" style:font-family-generic="swiss" style:font-pitch="variable" fo:font-size="9.5pt" fo:language="pt" fo:country="PT" fo:font-style="italic" fo:font-weight="bold" style:font-name-asian="Arial1" style:font-family-asian="Arial" style:font-family-generic-asian="system" style:font-pitch-asian="variable" style:font-size-asian="9.5pt" style:language-asian="en" style:country-asian="US" style:font-style-asian="italic" style:font-weight-asian="bold" style:font-name-complex="Arial1" style:font-family-complex="Arial" style:font-family-generic-complex="system" style:font-pitch-complex="variable" style:font-size-complex="9.5pt" style:language-complex="ar" style:country-complex="SA" style:font-style-complex="italic" style:font-weight-complex="bold"/>
    </style:style>
    <style:style style:name="Heading_20_7" style:display-name="Heading 7" style:family="paragraph" style:parent-style-name="Standard" style:default-outline-level="8" style:list-style-name="" style:class="chapter">
      <style:paragraph-properties fo:margin-left="1.4402in" fo:text-align="center" style:justify-single-word="false"/>
      <style:text-properties style:font-name="Arial" fo:font-family="Arial" style:font-family-generic="swiss" style:font-pitch="variable" fo:font-size="9pt" fo:language="pt" fo:country="PT" fo:font-weight="bold" style:font-name-asian="Arial1" style:font-family-asian="Arial" style:font-family-generic-asian="system" style:font-pitch-asian="variable" style:font-size-asian="9pt" style:language-asian="en" style:country-asian="US" style:font-weight-asian="bold" style:font-name-complex="Arial1" style:font-family-complex="Arial" style:font-family-generic-complex="system" style:font-pitch-complex="variable" style:font-size-complex="9pt" style:language-complex="ar" style:country-complex="SA" style:font-weight-complex="bold"/>
    </style:style>
    <style:style style:name="Heading_20_8" style:display-name="Heading 8" style:family="paragraph" style:parent-style-name="Standard" style:default-outline-level="9" style:list-style-name="" style:class="chapter">
      <style:paragraph-properties fo:margin-left="1.4402in" fo:text-align="center" style:justify-single-word="false"/>
      <style:text-properties style:font-name="Verdana" fo:font-family="Verdana" style:font-family-generic="swiss" style:font-pitch="variable" fo:font-size="8.5pt" fo:language="pt" fo:country="PT" fo:font-weight="bold" style:font-name-asian="Verdana1" style:font-family-asian="Verdana" style:font-family-generic-asian="system" style:font-pitch-asian="variable" style:font-size-asian="8.5pt" style:language-asian="en" style:country-asian="US" style:font-weight-asian="bold" style:font-name-complex="Verdana1" style:font-family-complex="Verdana" style:font-family-generic-complex="system" style:font-pitch-complex="variable" style:font-size-complex="8.5pt" style:language-complex="ar" style:country-complex="SA" style:font-weight-complex="bold"/>
    </style:style>
    <style:style style:name="Heading_20_9" style:display-name="Heading 9" style:family="paragraph" style:parent-style-name="Standard" style:default-outline-level="" style:class="chapter">
      <style:text-properties style:font-name="Verdana" fo:font-family="Verdana" style:font-family-generic="swiss" style:font-pitch="variable" fo:font-size="8.5pt" fo:language="pt" fo:country="PT" fo:font-weight="bold" style:font-name-asian="Verdana1" style:font-family-asian="Verdana" style:font-family-generic-asian="system" style:font-pitch-asian="variable" style:font-size-asian="8.5pt" style:language-asian="en" style:country-asian="US" style:font-weight-asian="bold" style:font-name-complex="Verdana1" style:font-family-complex="Verdana" style:font-family-generic-complex="system" style:font-pitch-complex="variable" style:font-size-complex="8.5pt" style:language-complex="ar" style:country-complex="SA" style:font-weight-complex="bold"/>
    </style:style>
    <style:style style:name="List_20_Paragraph" style:display-name="List Paragraph" style:family="paragraph" style:parent-style-name="Standard">
      <style:paragraph-properties fo:margin-left="2.028in" fo:text-indent="-0.0008in" style:auto-text-indent="false"/>
      <style:text-properties style:font-name="Arial" fo:font-family="Arial" style:font-family-generic="swiss" style:font-pitch="variable" fo:language="pt" fo:country="PT" style:font-name-asian="Arial1" style:font-family-asian="Arial" style:font-family-generic-asian="system" style:font-pitch-asian="variable" style:language-asian="en" style:country-asian="US" style:font-name-complex="Arial1" style:font-family-complex="Arial" style:font-family-generic-complex="system" style:font-pitch-complex="variable" style:language-complex="ar" style:country-complex="SA"/>
    </style:style>
    <style:style style:name="Table_20_Paragraph" style:display-name="Table Paragraph" style:family="paragraph" style:parent-style-name="Standard">
      <style:text-properties style:font-name="Verdana" fo:font-family="Verdana" style:font-family-generic="swiss" style:font-pitch="variable" fo:language="pt" fo:country="PT" style:font-name-asian="Verdana1" style:font-family-asian="Verdana" style:font-family-generic-asian="system" style:font-pitch-asian="variable" style:language-asian="en" style:country-asian="US" style:font-name-complex="Verdana1" style:font-family-complex="Verdana" style:font-family-generic-complex="system" style:font-pitch-complex="variable" style:language-complex="ar" style:country-complex="SA"/>
    </style:style>
    <style:style style:name="Frame_20_contents" style:display-name="Frame contents" style:family="paragraph" style:parent-style-name="Standard" style:class="extra"/>
    <style:style style:name="Header_20_and_20_Footer" style:display-name="Header and Footer" style:family="paragraph" style:parent-style-name="Standard" style:class="extra"/>
    <style:style style:name="Footer" style:family="paragraph" style:parent-style-name="Header_20_and_20_Footer" style:class="extra"/>
    <style:style style:name="Header" style:family="paragraph" style:parent-style-name="Header_20_and_20_Footer" style:class="extra"/>
    <style:style style:name="Header_20_left" style:display-name="Header left" style:family="paragraph" style:parent-style-name="Header" style:class="extra"/>
    <style:style style:name="Table_20_Contents" style:display-name="Table Contents" style:family="paragraph" style:parent-style-name="Standard" style:class="extra">
      <style:paragraph-properties fo:orphans="0" fo:widows="0" text:number-lines="false" text:line-number="0"/>
    </style:style>
    <style:style style:name="Default_20_Paragraph_20_Font" style:display-name="Default Paragraph Font" style:family="text"/>
    <style:style style:name="ListLabel_20_1" style:display-name="ListLabel 1" style:family="text">
      <style:text-properties fo:color="#030303" style:font-name="Arial" fo:font-family="Arial" style:font-family-generic="swiss" style:font-pitch="variable" fo:font-size="8.5pt" fo:letter-spacing="-0.0008in" fo:language="pt" fo:country="PT" fo:font-style="normal" fo:font-weight="normal" style:font-name-asian="Arial1" style:font-family-asian="Arial" style:font-family-generic-asian="system" style:font-pitch-asian="variable" style:font-size-asian="8.5pt" style:language-asian="en" style:country-asian="US" style:font-style-asian="normal" style:font-weight-asian="normal" style:font-name-complex="Arial1" style:font-family-complex="Arial" style:font-family-generic-complex="system" style:font-pitch-complex="variable" style:font-size-complex="8.5pt" style:language-complex="ar" style:country-complex="SA" style:font-style-complex="normal" style:font-weight-complex="normal" style:text-scale="102%"/>
    </style:style>
    <style:style style:name="ListLabel_20_2" style:display-name="ListLabel 2" style:family="text">
      <style:text-properties fo:language="pt" fo:country="PT" style:language-asian="en" style:country-asian="US" style:language-complex="ar" style:country-complex="SA"/>
    </style:style>
    <style:style style:name="ListLabel_20_3" style:display-name="ListLabel 3" style:family="text">
      <style:text-properties fo:language="pt" fo:country="PT" style:language-asian="en" style:country-asian="US" style:language-complex="ar" style:country-complex="SA"/>
    </style:style>
    <style:style style:name="ListLabel_20_4" style:display-name="ListLabel 4" style:family="text">
      <style:text-properties fo:language="pt" fo:country="PT" style:language-asian="en" style:country-asian="US" style:language-complex="ar" style:country-complex="SA"/>
    </style:style>
    <style:style style:name="ListLabel_20_5" style:display-name="ListLabel 5" style:family="text">
      <style:text-properties fo:language="pt" fo:country="PT" style:language-asian="en" style:country-asian="US" style:language-complex="ar" style:country-complex="SA"/>
    </style:style>
    <style:style style:name="ListLabel_20_6" style:display-name="ListLabel 6" style:family="text">
      <style:text-properties fo:language="pt" fo:country="PT" style:language-asian="en" style:country-asian="US" style:language-complex="ar" style:country-complex="SA"/>
    </style:style>
    <style:style style:name="ListLabel_20_7" style:display-name="ListLabel 7" style:family="text">
      <style:text-properties fo:language="pt" fo:country="PT" style:language-asian="en" style:country-asian="US" style:language-complex="ar" style:country-complex="SA"/>
    </style:style>
    <style:style style:name="ListLabel_20_8" style:display-name="ListLabel 8" style:family="text">
      <style:text-properties fo:language="pt" fo:country="PT" style:language-asian="en" style:country-asian="US" style:language-complex="ar" style:country-complex="SA"/>
    </style:style>
    <style:style style:name="ListLabel_20_9" style:display-name="ListLabel 9" style:family="text">
      <style:text-properties fo:language="pt" fo:country="PT" style:language-asian="en" style:country-asian="US" style:language-complex="ar" style:country-complex="SA"/>
    </style:style>
    <style:style style:name="ListLabel_20_10" style:display-name="ListLabel 10" style:family="text">
      <style:text-properties fo:color="#030303" style:font-name="Arial" fo:font-family="Arial" style:font-family-generic="swiss" style:font-pitch="variable" fo:font-size="8.5pt" fo:letter-spacing="-0.0008in" fo:language="pt" fo:country="PT" fo:font-style="normal" fo:font-weight="normal" style:font-name-asian="Arial1" style:font-family-asian="Arial" style:font-family-generic-asian="system" style:font-pitch-asian="variable" style:font-size-asian="8.5pt" style:language-asian="en" style:country-asian="US" style:font-style-asian="normal" style:font-weight-asian="normal" style:font-name-complex="Arial1" style:font-family-complex="Arial" style:font-family-generic-complex="system" style:font-pitch-complex="variable" style:font-size-complex="8.5pt" style:language-complex="ar" style:country-complex="SA" style:font-style-complex="normal" style:font-weight-complex="normal" style:text-scale="102%"/>
    </style:style>
    <style:style style:name="ListLabel_20_11" style:display-name="ListLabel 11" style:family="text">
      <style:text-properties fo:language="pt" fo:country="PT" style:language-asian="en" style:country-asian="US" style:language-complex="ar" style:country-complex="SA"/>
    </style:style>
    <style:style style:name="ListLabel_20_12" style:display-name="ListLabel 12" style:family="text">
      <style:text-properties fo:language="pt" fo:country="PT" style:language-asian="en" style:country-asian="US" style:language-complex="ar" style:country-complex="SA"/>
    </style:style>
    <style:style style:name="ListLabel_20_13" style:display-name="ListLabel 13" style:family="text">
      <style:text-properties fo:language="pt" fo:country="PT" style:language-asian="en" style:country-asian="US" style:language-complex="ar" style:country-complex="SA"/>
    </style:style>
    <style:style style:name="ListLabel_20_14" style:display-name="ListLabel 14" style:family="text">
      <style:text-properties fo:language="pt" fo:country="PT" style:language-asian="en" style:country-asian="US" style:language-complex="ar" style:country-complex="SA"/>
    </style:style>
    <style:style style:name="ListLabel_20_15" style:display-name="ListLabel 15" style:family="text">
      <style:text-properties fo:language="pt" fo:country="PT" style:language-asian="en" style:country-asian="US" style:language-complex="ar" style:country-complex="SA"/>
    </style:style>
    <style:style style:name="ListLabel_20_16" style:display-name="ListLabel 16" style:family="text">
      <style:text-properties fo:language="pt" fo:country="PT" style:language-asian="en" style:country-asian="US" style:language-complex="ar" style:country-complex="SA"/>
    </style:style>
    <style:style style:name="ListLabel_20_17" style:display-name="ListLabel 17" style:family="text">
      <style:text-properties fo:language="pt" fo:country="PT" style:language-asian="en" style:country-asian="US" style:language-complex="ar" style:country-complex="SA"/>
    </style:style>
    <style:style style:name="ListLabel_20_18" style:display-name="ListLabel 18" style:family="text">
      <style:text-properties fo:language="pt" fo:country="PT" style:language-asian="en" style:country-asian="US" style:language-complex="ar" style:country-complex="SA"/>
    </style:style>
    <style:style style:name="ListLabel_20_19" style:display-name="ListLabel 19" style:family="text">
      <style:text-properties fo:color="#030303" style:font-name="Arial" fo:font-family="Arial" style:font-family-generic="swiss" style:font-pitch="variable" fo:font-size="8.5pt" fo:letter-spacing="-0.0008in" fo:language="pt" fo:country="PT" fo:font-style="normal" fo:font-weight="normal" style:font-name-asian="Arial1" style:font-family-asian="Arial" style:font-family-generic-asian="system" style:font-pitch-asian="variable" style:font-size-asian="8.5pt" style:language-asian="en" style:country-asian="US" style:font-style-asian="normal" style:font-weight-asian="normal" style:font-name-complex="Arial1" style:font-family-complex="Arial" style:font-family-generic-complex="system" style:font-pitch-complex="variable" style:font-size-complex="8.5pt" style:language-complex="ar" style:country-complex="SA" style:font-style-complex="normal" style:font-weight-complex="normal" style:text-scale="102%"/>
    </style:style>
    <style:style style:name="ListLabel_20_20" style:display-name="ListLabel 20" style:family="text">
      <style:text-properties fo:language="pt" fo:country="PT" style:language-asian="en" style:country-asian="US" style:language-complex="ar" style:country-complex="SA"/>
    </style:style>
    <style:style style:name="ListLabel_20_21" style:display-name="ListLabel 21" style:family="text">
      <style:text-properties fo:language="pt" fo:country="PT" style:language-asian="en" style:country-asian="US" style:language-complex="ar" style:country-complex="SA"/>
    </style:style>
    <style:style style:name="ListLabel_20_22" style:display-name="ListLabel 22" style:family="text">
      <style:text-properties fo:language="pt" fo:country="PT" style:language-asian="en" style:country-asian="US" style:language-complex="ar" style:country-complex="SA"/>
    </style:style>
    <style:style style:name="ListLabel_20_23" style:display-name="ListLabel 23" style:family="text">
      <style:text-properties fo:language="pt" fo:country="PT" style:language-asian="en" style:country-asian="US" style:language-complex="ar" style:country-complex="SA"/>
    </style:style>
    <style:style style:name="ListLabel_20_24" style:display-name="ListLabel 24" style:family="text">
      <style:text-properties fo:language="pt" fo:country="PT" style:language-asian="en" style:country-asian="US" style:language-complex="ar" style:country-complex="SA"/>
    </style:style>
    <style:style style:name="ListLabel_20_25" style:display-name="ListLabel 25" style:family="text">
      <style:text-properties fo:language="pt" fo:country="PT" style:language-asian="en" style:country-asian="US" style:language-complex="ar" style:country-complex="SA"/>
    </style:style>
    <style:style style:name="ListLabel_20_26" style:display-name="ListLabel 26" style:family="text">
      <style:text-properties fo:language="pt" fo:country="PT" style:language-asian="en" style:country-asian="US" style:language-complex="ar" style:country-complex="SA"/>
    </style:style>
    <style:style style:name="ListLabel_20_27" style:display-name="ListLabel 27" style:family="text">
      <style:text-properties fo:language="pt" fo:country="PT" style:language-asian="en" style:country-asian="US" style:language-complex="ar" style:country-complex="SA"/>
    </style:style>
    <style:style style:name="ListLabel_20_28" style:display-name="ListLabel 28" style:family="text">
      <style:text-properties fo:letter-spacing="normal" fo:language="pt" fo:country="PT" style:language-asian="en" style:country-asian="US" style:language-complex="ar" style:country-complex="SA" style:text-scale="102%"/>
    </style:style>
    <style:style style:name="ListLabel_20_29" style:display-name="ListLabel 29" style:family="text">
      <style:text-properties fo:language="pt" fo:country="PT" style:language-asian="en" style:country-asian="US" style:language-complex="ar" style:country-complex="SA"/>
    </style:style>
    <style:style style:name="ListLabel_20_30" style:display-name="ListLabel 30" style:family="text">
      <style:text-properties fo:language="pt" fo:country="PT" style:language-asian="en" style:country-asian="US" style:language-complex="ar" style:country-complex="SA"/>
    </style:style>
    <style:style style:name="ListLabel_20_31" style:display-name="ListLabel 31" style:family="text">
      <style:text-properties fo:language="pt" fo:country="PT" style:language-asian="en" style:country-asian="US" style:language-complex="ar" style:country-complex="SA"/>
    </style:style>
    <style:style style:name="ListLabel_20_32" style:display-name="ListLabel 32" style:family="text">
      <style:text-properties fo:language="pt" fo:country="PT" style:language-asian="en" style:country-asian="US" style:language-complex="ar" style:country-complex="SA"/>
    </style:style>
    <style:style style:name="ListLabel_20_33" style:display-name="ListLabel 33" style:family="text">
      <style:text-properties fo:language="pt" fo:country="PT" style:language-asian="en" style:country-asian="US" style:language-complex="ar" style:country-complex="SA"/>
    </style:style>
    <style:style style:name="ListLabel_20_34" style:display-name="ListLabel 34" style:family="text">
      <style:text-properties fo:language="pt" fo:country="PT" style:language-asian="en" style:country-asian="US" style:language-complex="ar" style:country-complex="SA"/>
    </style:style>
    <style:style style:name="ListLabel_20_35" style:display-name="ListLabel 35" style:family="text">
      <style:text-properties fo:language="pt" fo:country="PT" style:language-asian="en" style:country-asian="US" style:language-complex="ar" style:country-complex="SA"/>
    </style:style>
    <style:style style:name="ListLabel_20_36" style:display-name="ListLabel 36" style:family="text">
      <style:text-properties fo:language="pt" fo:country="PT" style:language-asian="en" style:country-asian="US" style:language-complex="ar" style:country-complex="SA"/>
    </style:style>
    <style:style style:name="ListLabel_20_37" style:display-name="ListLabel 37" style:family="text">
      <style:text-properties style:font-name="Verdana" fo:font-family="Verdana" style:font-family-generic="swiss" style:font-pitch="variable" fo:font-size="7.5pt" fo:letter-spacing="normal" fo:language="pt" fo:country="PT" fo:font-style="italic" fo:font-weight="normal" style:font-name-asian="Verdana1" style:font-family-asian="Verdana" style:font-family-generic-asian="system" style:font-pitch-asian="variable" style:font-size-asian="7.5pt" style:language-asian="en" style:country-asian="US" style:font-style-asian="italic" style:font-weight-asian="normal" style:font-name-complex="Verdana1" style:font-family-complex="Verdana" style:font-family-generic-complex="system" style:font-pitch-complex="variable" style:font-size-complex="7.5pt" style:language-complex="ar" style:country-complex="SA" style:font-style-complex="italic" style:font-weight-complex="normal" style:text-scale="99%"/>
    </style:style>
    <style:style style:name="ListLabel_20_38" style:display-name="ListLabel 38" style:family="text">
      <style:text-properties fo:letter-spacing="normal" fo:language="pt" fo:country="PT" style:language-asian="en" style:country-asian="US" style:language-complex="ar" style:country-complex="SA" style:text-scale="105%"/>
    </style:style>
    <style:style style:name="ListLabel_20_39" style:display-name="ListLabel 39" style:family="text">
      <style:text-properties fo:language="pt" fo:country="PT" style:language-asian="en" style:country-asian="US" style:language-complex="ar" style:country-complex="SA"/>
    </style:style>
    <style:style style:name="ListLabel_20_40" style:display-name="ListLabel 40" style:family="text">
      <style:text-properties fo:language="pt" fo:country="PT" style:language-asian="en" style:country-asian="US" style:language-complex="ar" style:country-complex="SA"/>
    </style:style>
    <style:style style:name="ListLabel_20_41" style:display-name="ListLabel 41" style:family="text">
      <style:text-properties fo:language="pt" fo:country="PT" style:language-asian="en" style:country-asian="US" style:language-complex="ar" style:country-complex="SA"/>
    </style:style>
    <style:style style:name="ListLabel_20_42" style:display-name="ListLabel 42" style:family="text">
      <style:text-properties fo:language="pt" fo:country="PT" style:language-asian="en" style:country-asian="US" style:language-complex="ar" style:country-complex="SA"/>
    </style:style>
    <style:style style:name="ListLabel_20_43" style:display-name="ListLabel 43" style:family="text">
      <style:text-properties fo:language="pt" fo:country="PT" style:language-asian="en" style:country-asian="US" style:language-complex="ar" style:country-complex="SA"/>
    </style:style>
    <style:style style:name="ListLabel_20_44" style:display-name="ListLabel 44" style:family="text">
      <style:text-properties fo:language="pt" fo:country="PT" style:language-asian="en" style:country-asian="US" style:language-complex="ar" style:country-complex="SA"/>
    </style:style>
    <style:style style:name="ListLabel_20_45" style:display-name="ListLabel 45" style:family="text">
      <style:text-properties fo:language="pt" fo:country="PT" style:language-asian="en" style:country-asian="US" style:language-complex="ar" style:country-complex="SA"/>
    </style:style>
    <style:style style:name="ListLabel_20_46" style:display-name="ListLabel 46" style:family="text">
      <style:text-properties fo:color="#070707" style:font-name="Arial" fo:font-family="Arial" style:font-family-generic="swiss" style:font-pitch="variable" fo:font-size="8.5pt" fo:letter-spacing="normal" fo:language="pt" fo:country="PT" fo:font-style="italic" fo:font-weight="normal" style:font-name-asian="Arial1" style:font-family-asian="Arial" style:font-family-generic-asian="system" style:font-pitch-asian="variable" style:font-size-asian="8.5pt" style:language-asian="en" style:country-asian="US" style:font-style-asian="italic" style:font-weight-asian="normal" style:font-name-complex="Arial1" style:font-family-complex="Arial" style:font-family-generic-complex="system" style:font-pitch-complex="variable" style:font-size-complex="8.5pt" style:language-complex="ar" style:country-complex="SA" style:font-style-complex="italic" style:font-weight-complex="normal" style:text-scale="112%"/>
    </style:style>
    <style:style style:name="ListLabel_20_47" style:display-name="ListLabel 47" style:family="text">
      <style:text-properties fo:color="#070707" style:font-name="Arial" fo:font-family="Arial" style:font-family-generic="swiss" style:font-pitch="variable" fo:font-size="8.5pt" fo:letter-spacing="-0.0008in" fo:language="pt" fo:country="PT" fo:font-style="italic" fo:font-weight="normal" style:font-name-asian="Arial1" style:font-family-asian="Arial" style:font-family-generic-asian="system" style:font-pitch-asian="variable" style:font-size-asian="8.5pt" style:language-asian="en" style:country-asian="US" style:font-style-asian="italic" style:font-weight-asian="normal" style:font-name-complex="Arial1" style:font-family-complex="Arial" style:font-family-generic-complex="system" style:font-pitch-complex="variable" style:font-size-complex="8.5pt" style:language-complex="ar" style:country-complex="SA" style:font-style-complex="italic" style:font-weight-complex="normal" style:text-scale="109%"/>
    </style:style>
    <style:style style:name="ListLabel_20_48" style:display-name="ListLabel 48" style:family="text">
      <style:text-properties fo:letter-spacing="normal" fo:language="pt" fo:country="PT" style:language-asian="en" style:country-asian="US" style:language-complex="ar" style:country-complex="SA" style:text-scale="115%"/>
    </style:style>
    <style:style style:name="ListLabel_20_49" style:display-name="ListLabel 49" style:family="text">
      <style:text-properties fo:letter-spacing="-0.0008in" fo:language="pt" fo:country="PT" style:language-asian="en" style:country-asian="US" style:language-complex="ar" style:country-complex="SA" style:text-scale="104%"/>
    </style:style>
    <style:style style:name="ListLabel_20_50" style:display-name="ListLabel 50" style:family="text">
      <style:text-properties fo:language="pt" fo:country="PT" style:language-asian="en" style:country-asian="US" style:language-complex="ar" style:country-complex="SA"/>
    </style:style>
    <style:style style:name="ListLabel_20_51" style:display-name="ListLabel 51" style:family="text">
      <style:text-properties fo:language="pt" fo:country="PT" style:language-asian="en" style:country-asian="US" style:language-complex="ar" style:country-complex="SA"/>
    </style:style>
    <style:style style:name="ListLabel_20_52" style:display-name="ListLabel 52" style:family="text">
      <style:text-properties fo:language="pt" fo:country="PT" style:language-asian="en" style:country-asian="US" style:language-complex="ar" style:country-complex="SA"/>
    </style:style>
    <style:style style:name="ListLabel_20_53" style:display-name="ListLabel 53" style:family="text">
      <style:text-properties fo:language="pt" fo:country="PT" style:language-asian="en" style:country-asian="US" style:language-complex="ar" style:country-complex="SA"/>
    </style:style>
    <style:style style:name="ListLabel_20_54" style:display-name="ListLabel 54" style:family="text">
      <style:text-properties fo:language="pt" fo:country="PT" style:language-asian="en" style:country-asian="US" style:language-complex="ar" style:country-complex="SA"/>
    </style:style>
    <style:style style:name="ListLabel_20_55" style:display-name="ListLabel 55" style:family="text">
      <style:text-properties fo:color="#070707" style:font-name="Arial" fo:font-family="Arial" style:font-family-generic="swiss" style:font-pitch="variable" fo:font-size="8.5pt" fo:letter-spacing="-0.0008in" fo:language="pt" fo:country="PT" fo:font-style="italic" fo:font-weight="normal" style:font-name-asian="Arial1" style:font-family-asian="Arial" style:font-family-generic-asian="system" style:font-pitch-asian="variable" style:font-size-asian="8.5pt" style:language-asian="en" style:country-asian="US" style:font-style-asian="italic" style:font-weight-asian="normal" style:font-name-complex="Arial1" style:font-family-complex="Arial" style:font-family-generic-complex="system" style:font-pitch-complex="variable" style:font-size-complex="8.5pt" style:language-complex="ar" style:country-complex="SA" style:font-style-complex="italic" style:font-weight-complex="normal" style:text-scale="112%"/>
    </style:style>
    <style:style style:name="ListLabel_20_56" style:display-name="ListLabel 56" style:family="text">
      <style:text-properties fo:color="#070707" style:font-name="Arial" fo:font-family="Arial" style:font-family-generic="swiss" style:font-pitch="variable" fo:font-size="8.5pt" fo:letter-spacing="normal" fo:language="pt" fo:country="PT" fo:font-style="italic" fo:font-weight="normal" style:font-name-asian="Arial1" style:font-family-asian="Arial" style:font-family-generic-asian="system" style:font-pitch-asian="variable" style:font-size-asian="8.5pt" style:language-asian="en" style:country-asian="US" style:font-style-asian="italic" style:font-weight-asian="normal" style:font-name-complex="Arial1" style:font-family-complex="Arial" style:font-family-generic-complex="system" style:font-pitch-complex="variable" style:font-size-complex="8.5pt" style:language-complex="ar" style:country-complex="SA" style:font-style-complex="italic" style:font-weight-complex="normal" style:text-scale="111%"/>
    </style:style>
    <style:style style:name="ListLabel_20_57" style:display-name="ListLabel 57" style:family="text">
      <style:text-properties fo:color="#070707" style:font-name="Arial" fo:font-family="Arial" style:font-family-generic="swiss" style:font-pitch="variable" fo:font-size="8.5pt" fo:letter-spacing="-0.0008in" fo:language="pt" fo:country="PT" fo:font-style="italic" fo:font-weight="normal" style:font-name-asian="Arial1" style:font-family-asian="Arial" style:font-family-generic-asian="system" style:font-pitch-asian="variable" style:font-size-asian="8.5pt" style:language-asian="en" style:country-asian="US" style:font-style-asian="italic" style:font-weight-asian="normal" style:font-name-complex="Arial1" style:font-family-complex="Arial" style:font-family-generic-complex="system" style:font-pitch-complex="variable" style:font-size-complex="8.5pt" style:language-complex="ar" style:country-complex="SA" style:font-style-complex="italic" style:font-weight-complex="normal" style:text-scale="105%"/>
    </style:style>
    <style:style style:name="ListLabel_20_58" style:display-name="ListLabel 58" style:family="text">
      <style:text-properties fo:color="#070707" style:font-name="Arial" fo:font-family="Arial" style:font-family-generic="swiss" style:font-pitch="variable" fo:font-size="8.5pt" fo:letter-spacing="normal" fo:language="pt" fo:country="PT" fo:font-style="italic" fo:font-weight="normal" style:font-name-asian="Arial1" style:font-family-asian="Arial" style:font-family-generic-asian="system" style:font-pitch-asian="variable" style:font-size-asian="8.5pt" style:language-asian="en" style:country-asian="US" style:font-style-asian="italic" style:font-weight-asian="normal" style:font-name-complex="Arial1" style:font-family-complex="Arial" style:font-family-generic-complex="system" style:font-pitch-complex="variable" style:font-size-complex="8.5pt" style:language-complex="ar" style:country-complex="SA" style:font-style-complex="italic" style:font-weight-complex="normal" style:text-scale="110%"/>
    </style:style>
    <style:style style:name="ListLabel_20_59" style:display-name="ListLabel 59" style:family="text">
      <style:text-properties fo:language="pt" fo:country="PT" style:language-asian="en" style:country-asian="US" style:language-complex="ar" style:country-complex="SA"/>
    </style:style>
    <style:style style:name="ListLabel_20_60" style:display-name="ListLabel 60" style:family="text">
      <style:text-properties fo:language="pt" fo:country="PT" style:language-asian="en" style:country-asian="US" style:language-complex="ar" style:country-complex="SA"/>
    </style:style>
    <style:style style:name="ListLabel_20_61" style:display-name="ListLabel 61" style:family="text">
      <style:text-properties fo:language="pt" fo:country="PT" style:language-asian="en" style:country-asian="US" style:language-complex="ar" style:country-complex="SA"/>
    </style:style>
    <style:style style:name="ListLabel_20_62" style:display-name="ListLabel 62" style:family="text">
      <style:text-properties fo:language="pt" fo:country="PT" style:language-asian="en" style:country-asian="US" style:language-complex="ar" style:country-complex="SA"/>
    </style:style>
    <style:style style:name="ListLabel_20_63" style:display-name="ListLabel 63" style:family="text">
      <style:text-properties fo:language="pt" fo:country="PT" style:language-asian="en" style:country-asian="US" style:language-complex="ar" style:country-complex="SA"/>
    </style:style>
    <style:style style:name="ListLabel_20_64" style:display-name="ListLabel 64" style:family="text">
      <style:text-properties fo:color="#070707" style:font-name="Arial" fo:font-family="Arial" style:font-family-generic="swiss" style:font-pitch="variable" fo:font-size="8.5pt" fo:letter-spacing="normal" fo:language="pt" fo:country="PT" fo:font-style="italic" fo:font-weight="normal" style:font-name-asian="Arial1" style:font-family-asian="Arial" style:font-family-generic-asian="system" style:font-pitch-asian="variable" style:font-size-asian="8.5pt" style:language-asian="en" style:country-asian="US" style:font-style-asian="italic" style:font-weight-asian="normal" style:font-name-complex="Arial1" style:font-family-complex="Arial" style:font-family-generic-complex="system" style:font-pitch-complex="variable" style:font-size-complex="8.5pt" style:language-complex="ar" style:country-complex="SA" style:font-style-complex="italic" style:font-weight-complex="normal" style:text-scale="99%"/>
    </style:style>
    <style:style style:name="ListLabel_20_65" style:display-name="ListLabel 65" style:family="text">
      <style:text-properties fo:color="#070707" style:font-name="Arial" fo:font-family="Arial" style:font-family-generic="swiss" style:font-pitch="variable" fo:font-size="8.5pt" fo:letter-spacing="-0.0008in" fo:language="pt" fo:country="PT" fo:font-style="italic" fo:font-weight="normal" style:font-name-asian="Arial1" style:font-family-asian="Arial" style:font-family-generic-asian="system" style:font-pitch-asian="variable" style:font-size-asian="8.5pt" style:language-asian="en" style:country-asian="US" style:font-style-asian="italic" style:font-weight-asian="normal" style:font-name-complex="Arial1" style:font-family-complex="Arial" style:font-family-generic-complex="system" style:font-pitch-complex="variable" style:font-size-complex="8.5pt" style:language-complex="ar" style:country-complex="SA" style:font-style-complex="italic" style:font-weight-complex="normal" style:text-scale="109%"/>
    </style:style>
    <style:style style:name="ListLabel_20_66" style:display-name="ListLabel 66" style:family="text">
      <style:text-properties fo:color="#070707" style:font-name="Arial" fo:font-family="Arial" style:font-family-generic="swiss" style:font-pitch="variable" fo:font-size="8.5pt" fo:letter-spacing="normal" fo:language="pt" fo:country="PT" fo:font-style="italic" fo:font-weight="normal" style:font-name-asian="Arial1" style:font-family-asian="Arial" style:font-family-generic-asian="system" style:font-pitch-asian="variable" style:font-size-asian="8.5pt" style:language-asian="en" style:country-asian="US" style:font-style-asian="italic" style:font-weight-asian="normal" style:font-name-complex="Arial1" style:font-family-complex="Arial" style:font-family-generic-complex="system" style:font-pitch-complex="variable" style:font-size-complex="8.5pt" style:language-complex="ar" style:country-complex="SA" style:font-style-complex="italic" style:font-weight-complex="normal" style:text-scale="113%"/>
    </style:style>
    <style:style style:name="ListLabel_20_67" style:display-name="ListLabel 67" style:family="text">
      <style:text-properties fo:color="#070707" style:font-name="Arial" fo:font-family="Arial" style:font-family-generic="swiss" style:font-pitch="variable" fo:font-size="8.5pt" fo:letter-spacing="-0.0008in" fo:language="pt" fo:country="PT" fo:font-style="italic" fo:font-weight="normal" style:font-name-asian="Arial1" style:font-family-asian="Arial" style:font-family-generic-asian="system" style:font-pitch-asian="variable" style:font-size-asian="8.5pt" style:language-asian="en" style:country-asian="US" style:font-style-asian="italic" style:font-weight-asian="normal" style:font-name-complex="Arial1" style:font-family-complex="Arial" style:font-family-generic-complex="system" style:font-pitch-complex="variable" style:font-size-complex="8.5pt" style:language-complex="ar" style:country-complex="SA" style:font-style-complex="italic" style:font-weight-complex="normal" style:text-scale="99%"/>
    </style:style>
    <style:style style:name="ListLabel_20_68" style:display-name="ListLabel 68" style:family="text">
      <style:text-properties fo:language="pt" fo:country="PT" style:language-asian="en" style:country-asian="US" style:language-complex="ar" style:country-complex="SA"/>
    </style:style>
    <style:style style:name="ListLabel_20_69" style:display-name="ListLabel 69" style:family="text">
      <style:text-properties fo:language="pt" fo:country="PT" style:language-asian="en" style:country-asian="US" style:language-complex="ar" style:country-complex="SA"/>
    </style:style>
    <style:style style:name="ListLabel_20_70" style:display-name="ListLabel 70" style:family="text">
      <style:text-properties fo:language="pt" fo:country="PT" style:language-asian="en" style:country-asian="US" style:language-complex="ar" style:country-complex="SA"/>
    </style:style>
    <style:style style:name="ListLabel_20_71" style:display-name="ListLabel 71" style:family="text">
      <style:text-properties fo:language="pt" fo:country="PT" style:language-asian="en" style:country-asian="US" style:language-complex="ar" style:country-complex="SA"/>
    </style:style>
    <style:style style:name="ListLabel_20_72" style:display-name="ListLabel 72" style:family="text">
      <style:text-properties fo:language="pt" fo:country="PT" style:language-asian="en" style:country-asian="US" style:language-complex="ar" style:country-complex="SA"/>
    </style:style>
    <style:style style:name="ListLabel_20_73" style:display-name="ListLabel 73" style:family="text">
      <style:text-properties fo:letter-spacing="normal" fo:language="pt" fo:country="PT" style:language-asian="en" style:country-asian="US" style:language-complex="ar" style:country-complex="SA" style:text-scale="114%"/>
    </style:style>
    <style:style style:name="ListLabel_20_74" style:display-name="ListLabel 74" style:family="text">
      <style:text-properties fo:language="pt" fo:country="PT" style:language-asian="en" style:country-asian="US" style:language-complex="ar" style:country-complex="SA"/>
    </style:style>
    <style:style style:name="ListLabel_20_75" style:display-name="ListLabel 75" style:family="text">
      <style:text-properties fo:language="pt" fo:country="PT" style:language-asian="en" style:country-asian="US" style:language-complex="ar" style:country-complex="SA"/>
    </style:style>
    <style:style style:name="ListLabel_20_76" style:display-name="ListLabel 76" style:family="text">
      <style:text-properties fo:language="pt" fo:country="PT" style:language-asian="en" style:country-asian="US" style:language-complex="ar" style:country-complex="SA"/>
    </style:style>
    <style:style style:name="ListLabel_20_77" style:display-name="ListLabel 77" style:family="text">
      <style:text-properties fo:language="pt" fo:country="PT" style:language-asian="en" style:country-asian="US" style:language-complex="ar" style:country-complex="SA"/>
    </style:style>
    <style:style style:name="ListLabel_20_78" style:display-name="ListLabel 78" style:family="text">
      <style:text-properties fo:language="pt" fo:country="PT" style:language-asian="en" style:country-asian="US" style:language-complex="ar" style:country-complex="SA"/>
    </style:style>
    <style:style style:name="ListLabel_20_79" style:display-name="ListLabel 79" style:family="text">
      <style:text-properties fo:language="pt" fo:country="PT" style:language-asian="en" style:country-asian="US" style:language-complex="ar" style:country-complex="SA"/>
    </style:style>
    <style:style style:name="ListLabel_20_80" style:display-name="ListLabel 80" style:family="text">
      <style:text-properties fo:language="pt" fo:country="PT" style:language-asian="en" style:country-asian="US" style:language-complex="ar" style:country-complex="SA"/>
    </style:style>
    <style:style style:name="ListLabel_20_81" style:display-name="ListLabel 81" style:family="text">
      <style:text-properties fo:language="pt" fo:country="PT" style:language-asian="en" style:country-asian="US" style:language-complex="ar" style:country-complex="SA"/>
    </style:style>
    <style:style style:name="Frame" style:family="graphic">
      <style:graphic-properties text:anchor-type="paragraph" svg:x="0in" svg:y="0in" fo:margin-left="0.0791in" fo:margin-right="0.0791in" fo:margin-top="0.0791in" fo:margin-bottom="0.0791in" style:wrap="parallel" style:number-wrapped-paragraphs="no-limit" style:wrap-contour="false" style:vertical-pos="top" style:vertical-rel="paragraph-content" style:horizontal-pos="center" style:horizontal-rel="paragraph-content" fo:background-color="transparent" draw:fill="none" draw:fill-color="#729fcf" fo:padding="0.0591in" fo:border="0.06pt solid #000000"/>
    </style:style>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fo:background-color="transparent" draw:fill="none" draw:fill-color="#729fcf"/>
    </style:style>
    <text:outline-style style:name="Outline">
      <text:outline-level-style text:level="1" style:num-format="">
        <style:list-level-properties text:list-level-position-and-space-mode="label-alignment">
          <style:list-level-label-alignment text:label-followed-by="nothing"/>
        </style:list-level-properties>
      </text:outline-level-style>
      <text:outline-level-style text:level="2" style:num-format="">
        <style:list-level-properties text:list-level-position-and-space-mode="label-alignment">
          <style:list-level-label-alignment text:label-followed-by="nothing"/>
        </style:list-level-properties>
      </text:outline-level-style>
      <text:outline-level-style text:level="3" style:num-format="">
        <style:list-level-properties text:list-level-position-and-space-mode="label-alignment">
          <style:list-level-label-alignment text:label-followed-by="nothing"/>
        </style:list-level-properties>
      </text:outline-level-style>
      <text:outline-level-style text:level="4" style:num-format="">
        <style:list-level-properties text:list-level-position-and-space-mode="label-alignment">
          <style:list-level-label-alignment text:label-followed-by="nothing"/>
        </style:list-level-properties>
      </text:outline-level-style>
      <text:outline-level-style text:level="5" style:num-format="">
        <style:list-level-properties text:list-level-position-and-space-mode="label-alignment">
          <style:list-level-label-alignment text:label-followed-by="nothing"/>
        </style:list-level-properties>
      </text:outline-level-style>
      <text:outline-level-style text:level="6" style:num-format="">
        <style:list-level-properties text:list-level-position-and-space-mode="label-alignment">
          <style:list-level-label-alignment text:label-followed-by="nothing"/>
        </style:list-level-properties>
      </text:outline-level-style>
      <text:outline-level-style text:level="7" style:num-format="">
        <style:list-level-properties text:list-level-position-and-space-mode="label-alignment">
          <style:list-level-label-alignment text:label-followed-by="nothing"/>
        </style:list-level-properties>
      </text:outline-level-style>
      <text:outline-level-style text:level="8" style:num-format="">
        <style:list-level-properties text:list-level-position-and-space-mode="label-alignment">
          <style:list-level-label-alignment text:label-followed-by="nothing"/>
        </style:list-level-properties>
      </text:outline-level-style>
      <text:outline-level-style text:level="9" style:num-format="">
        <style:list-level-properties text:list-level-position-and-space-mode="label-alignment">
          <style:list-level-label-alignment text:label-followed-by="nothing"/>
        </style:list-level-properties>
      </text:outline-level-style>
      <text:outline-level-style text:level="10" style:num-format="">
        <style:list-level-properties text:list-level-position-and-space-mode="label-alignment">
          <style:list-level-label-alignment text:label-followed-by="nothing"/>
        </style:list-level-properties>
      </text:outline-level-style>
    </text:outline-style>
    <text:list-style style:name="No_20_List" style:display-name="No List">
      <text:list-level-style-number text:level="1" style:num-suffix="." style:num-format="1">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9">
      <text:list-level-style-number text:level="1" text:style-name="ListLabel_20_1" style:num-suffix=")" style:num-format="a" style:num-letter-sync="true">
        <style:list-level-properties text:list-level-position-and-space-mode="label-alignment">
          <style:list-level-label-alignment text:label-followed-by="listtab" fo:text-indent="-0.1425in" fo:margin-left="1.5744in"/>
        </style:list-level-properties>
      </text:list-level-style-number>
      <text:list-level-style-bullet text:level="2" text:style-name="ListLabel_20_2" style:num-suffix="•" text:bullet-char="•">
        <style:list-level-properties text:list-level-position-and-space-mode="label-alignment">
          <style:list-level-label-alignment text:label-followed-by="listtab" fo:text-indent="-0.1425in" fo:margin-left="2.1992in"/>
        </style:list-level-properties>
      </text:list-level-style-bullet>
      <text:list-level-style-bullet text:level="3" text:style-name="ListLabel_20_3" style:num-suffix="•" text:bullet-char="•">
        <style:list-level-properties text:list-level-position-and-space-mode="label-alignment">
          <style:list-level-label-alignment text:label-followed-by="listtab" fo:text-indent="-0.1425in" fo:margin-left="2.8299in"/>
        </style:list-level-properties>
      </text:list-level-style-bullet>
      <text:list-level-style-bullet text:level="4" text:style-name="ListLabel_20_4" style:num-suffix="•" text:bullet-char="•">
        <style:list-level-properties text:list-level-position-and-space-mode="label-alignment">
          <style:list-level-label-alignment text:label-followed-by="listtab" fo:text-indent="-0.1425in" fo:margin-left="3.4602in"/>
        </style:list-level-properties>
      </text:list-level-style-bullet>
      <text:list-level-style-bullet text:level="5" text:style-name="ListLabel_20_5" style:num-suffix="•" text:bullet-char="•">
        <style:list-level-properties text:list-level-position-and-space-mode="label-alignment">
          <style:list-level-label-alignment text:label-followed-by="listtab" fo:text-indent="-0.1425in" fo:margin-left="4.0909in"/>
        </style:list-level-properties>
      </text:list-level-style-bullet>
      <text:list-level-style-bullet text:level="6" text:style-name="ListLabel_20_6" style:num-suffix="•" text:bullet-char="•">
        <style:list-level-properties text:list-level-position-and-space-mode="label-alignment">
          <style:list-level-label-alignment text:label-followed-by="listtab" fo:text-indent="-0.1425in" fo:margin-left="4.7217in"/>
        </style:list-level-properties>
      </text:list-level-style-bullet>
      <text:list-level-style-bullet text:level="7" text:style-name="ListLabel_20_7" style:num-suffix="•" text:bullet-char="•">
        <style:list-level-properties text:list-level-position-and-space-mode="label-alignment">
          <style:list-level-label-alignment text:label-followed-by="listtab" fo:text-indent="-0.1425in" fo:margin-left="5.352in"/>
        </style:list-level-properties>
      </text:list-level-style-bullet>
      <text:list-level-style-bullet text:level="8" text:style-name="ListLabel_20_8" style:num-suffix="•" text:bullet-char="•">
        <style:list-level-properties text:list-level-position-and-space-mode="label-alignment">
          <style:list-level-label-alignment text:label-followed-by="listtab" fo:text-indent="-0.1425in" fo:margin-left="5.9827in"/>
        </style:list-level-properties>
      </text:list-level-style-bullet>
      <text:list-level-style-bullet text:level="9" text:style-name="ListLabel_20_9" style:num-suffix="•" text:bullet-char="•">
        <style:list-level-properties text:list-level-position-and-space-mode="label-alignment">
          <style:list-level-label-alignment text:label-followed-by="listtab" fo:text-indent="-0.1425in" fo:margin-left="6.6134in"/>
        </style:list-level-propertie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8">
      <text:list-level-style-number text:level="1" text:style-name="ListLabel_20_10" style:num-suffix=")" style:num-format="a" style:num-letter-sync="true">
        <style:list-level-properties text:list-level-position-and-space-mode="label-alignment">
          <style:list-level-label-alignment text:label-followed-by="listtab" fo:text-indent="-0.1425in" fo:margin-left="1.5744in"/>
        </style:list-level-properties>
      </text:list-level-style-number>
      <text:list-level-style-bullet text:level="2" text:style-name="ListLabel_20_11" style:num-suffix="•" text:bullet-char="•">
        <style:list-level-properties text:list-level-position-and-space-mode="label-alignment">
          <style:list-level-label-alignment text:label-followed-by="listtab" fo:text-indent="-0.1425in" fo:margin-left="2.1992in"/>
        </style:list-level-properties>
      </text:list-level-style-bullet>
      <text:list-level-style-bullet text:level="3" text:style-name="ListLabel_20_12" style:num-suffix="•" text:bullet-char="•">
        <style:list-level-properties text:list-level-position-and-space-mode="label-alignment">
          <style:list-level-label-alignment text:label-followed-by="listtab" fo:text-indent="-0.1425in" fo:margin-left="2.8299in"/>
        </style:list-level-properties>
      </text:list-level-style-bullet>
      <text:list-level-style-bullet text:level="4" text:style-name="ListLabel_20_13" style:num-suffix="•" text:bullet-char="•">
        <style:list-level-properties text:list-level-position-and-space-mode="label-alignment">
          <style:list-level-label-alignment text:label-followed-by="listtab" fo:text-indent="-0.1425in" fo:margin-left="3.4602in"/>
        </style:list-level-properties>
      </text:list-level-style-bullet>
      <text:list-level-style-bullet text:level="5" text:style-name="ListLabel_20_14" style:num-suffix="•" text:bullet-char="•">
        <style:list-level-properties text:list-level-position-and-space-mode="label-alignment">
          <style:list-level-label-alignment text:label-followed-by="listtab" fo:text-indent="-0.1425in" fo:margin-left="4.0909in"/>
        </style:list-level-properties>
      </text:list-level-style-bullet>
      <text:list-level-style-bullet text:level="6" text:style-name="ListLabel_20_15" style:num-suffix="•" text:bullet-char="•">
        <style:list-level-properties text:list-level-position-and-space-mode="label-alignment">
          <style:list-level-label-alignment text:label-followed-by="listtab" fo:text-indent="-0.1425in" fo:margin-left="4.7217in"/>
        </style:list-level-properties>
      </text:list-level-style-bullet>
      <text:list-level-style-bullet text:level="7" text:style-name="ListLabel_20_16" style:num-suffix="•" text:bullet-char="•">
        <style:list-level-properties text:list-level-position-and-space-mode="label-alignment">
          <style:list-level-label-alignment text:label-followed-by="listtab" fo:text-indent="-0.1425in" fo:margin-left="5.352in"/>
        </style:list-level-properties>
      </text:list-level-style-bullet>
      <text:list-level-style-bullet text:level="8" text:style-name="ListLabel_20_17" style:num-suffix="•" text:bullet-char="•">
        <style:list-level-properties text:list-level-position-and-space-mode="label-alignment">
          <style:list-level-label-alignment text:label-followed-by="listtab" fo:text-indent="-0.1425in" fo:margin-left="5.9827in"/>
        </style:list-level-properties>
      </text:list-level-style-bullet>
      <text:list-level-style-bullet text:level="9" text:style-name="ListLabel_20_18" style:num-suffix="•" text:bullet-char="•">
        <style:list-level-properties text:list-level-position-and-space-mode="label-alignment">
          <style:list-level-label-alignment text:label-followed-by="listtab" fo:text-indent="-0.1425in" fo:margin-left="6.6134in"/>
        </style:list-level-propertie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7">
      <text:list-level-style-number text:level="1" text:style-name="ListLabel_20_19" style:num-suffix=")" style:num-format="a" style:num-letter-sync="true">
        <style:list-level-properties text:list-level-position-and-space-mode="label-alignment">
          <style:list-level-label-alignment text:label-followed-by="listtab" fo:text-indent="-0.1425in" fo:margin-left="1.5744in"/>
        </style:list-level-properties>
      </text:list-level-style-number>
      <text:list-level-style-bullet text:level="2" text:style-name="ListLabel_20_20" style:num-suffix="•" text:bullet-char="•">
        <style:list-level-properties text:list-level-position-and-space-mode="label-alignment">
          <style:list-level-label-alignment text:label-followed-by="listtab" fo:text-indent="-0.1425in" fo:margin-left="2.1992in"/>
        </style:list-level-properties>
      </text:list-level-style-bullet>
      <text:list-level-style-bullet text:level="3" text:style-name="ListLabel_20_21" style:num-suffix="•" text:bullet-char="•">
        <style:list-level-properties text:list-level-position-and-space-mode="label-alignment">
          <style:list-level-label-alignment text:label-followed-by="listtab" fo:text-indent="-0.1425in" fo:margin-left="2.8299in"/>
        </style:list-level-properties>
      </text:list-level-style-bullet>
      <text:list-level-style-bullet text:level="4" text:style-name="ListLabel_20_22" style:num-suffix="•" text:bullet-char="•">
        <style:list-level-properties text:list-level-position-and-space-mode="label-alignment">
          <style:list-level-label-alignment text:label-followed-by="listtab" fo:text-indent="-0.1425in" fo:margin-left="3.4602in"/>
        </style:list-level-properties>
      </text:list-level-style-bullet>
      <text:list-level-style-bullet text:level="5" text:style-name="ListLabel_20_23" style:num-suffix="•" text:bullet-char="•">
        <style:list-level-properties text:list-level-position-and-space-mode="label-alignment">
          <style:list-level-label-alignment text:label-followed-by="listtab" fo:text-indent="-0.1425in" fo:margin-left="4.0909in"/>
        </style:list-level-properties>
      </text:list-level-style-bullet>
      <text:list-level-style-bullet text:level="6" text:style-name="ListLabel_20_24" style:num-suffix="•" text:bullet-char="•">
        <style:list-level-properties text:list-level-position-and-space-mode="label-alignment">
          <style:list-level-label-alignment text:label-followed-by="listtab" fo:text-indent="-0.1425in" fo:margin-left="4.7217in"/>
        </style:list-level-properties>
      </text:list-level-style-bullet>
      <text:list-level-style-bullet text:level="7" text:style-name="ListLabel_20_25" style:num-suffix="•" text:bullet-char="•">
        <style:list-level-properties text:list-level-position-and-space-mode="label-alignment">
          <style:list-level-label-alignment text:label-followed-by="listtab" fo:text-indent="-0.1425in" fo:margin-left="5.352in"/>
        </style:list-level-properties>
      </text:list-level-style-bullet>
      <text:list-level-style-bullet text:level="8" text:style-name="ListLabel_20_26" style:num-suffix="•" text:bullet-char="•">
        <style:list-level-properties text:list-level-position-and-space-mode="label-alignment">
          <style:list-level-label-alignment text:label-followed-by="listtab" fo:text-indent="-0.1425in" fo:margin-left="5.9827in"/>
        </style:list-level-properties>
      </text:list-level-style-bullet>
      <text:list-level-style-bullet text:level="9" text:style-name="ListLabel_20_27" style:num-suffix="•" text:bullet-char="•">
        <style:list-level-properties text:list-level-position-and-space-mode="label-alignment">
          <style:list-level-label-alignment text:label-followed-by="listtab" fo:text-indent="-0.1425in" fo:margin-left="6.6134in"/>
        </style:list-level-propertie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6">
      <text:list-level-style-number text:level="1" text:style-name="ListLabel_20_28" style:num-format="I">
        <style:list-level-properties text:list-level-position-and-space-mode="label-alignment">
          <style:list-level-label-alignment text:label-followed-by="listtab" fo:text-indent="-0.089in" fo:margin-left="1.6138in"/>
        </style:list-level-properties>
      </text:list-level-style-number>
      <text:list-level-style-bullet text:level="2" text:style-name="ListLabel_20_29" style:num-suffix="•" text:bullet-char="•">
        <style:list-level-properties text:list-level-position-and-space-mode="label-alignment">
          <style:list-level-label-alignment text:label-followed-by="listtab" fo:text-indent="-0.089in" fo:margin-left="2.2366in"/>
        </style:list-level-properties>
      </text:list-level-style-bullet>
      <text:list-level-style-bullet text:level="3" text:style-name="ListLabel_20_30" style:num-suffix="•" text:bullet-char="•">
        <style:list-level-properties text:list-level-position-and-space-mode="label-alignment">
          <style:list-level-label-alignment text:label-followed-by="listtab" fo:text-indent="-0.089in" fo:margin-left="2.8634in"/>
        </style:list-level-properties>
      </text:list-level-style-bullet>
      <text:list-level-style-bullet text:level="4" text:style-name="ListLabel_20_31" style:num-suffix="•" text:bullet-char="•">
        <style:list-level-properties text:list-level-position-and-space-mode="label-alignment">
          <style:list-level-label-alignment text:label-followed-by="listtab" fo:text-indent="-0.089in" fo:margin-left="3.4898in"/>
        </style:list-level-properties>
      </text:list-level-style-bullet>
      <text:list-level-style-bullet text:level="5" text:style-name="ListLabel_20_32" style:num-suffix="•" text:bullet-char="•">
        <style:list-level-properties text:list-level-position-and-space-mode="label-alignment">
          <style:list-level-label-alignment text:label-followed-by="listtab" fo:text-indent="-0.089in" fo:margin-left="4.1161in"/>
        </style:list-level-properties>
      </text:list-level-style-bullet>
      <text:list-level-style-bullet text:level="6" text:style-name="ListLabel_20_33" style:num-suffix="•" text:bullet-char="•">
        <style:list-level-properties text:list-level-position-and-space-mode="label-alignment">
          <style:list-level-label-alignment text:label-followed-by="listtab" fo:text-indent="-0.089in" fo:margin-left="4.7425in"/>
        </style:list-level-properties>
      </text:list-level-style-bullet>
      <text:list-level-style-bullet text:level="7" text:style-name="ListLabel_20_34" style:num-suffix="•" text:bullet-char="•">
        <style:list-level-properties text:list-level-position-and-space-mode="label-alignment">
          <style:list-level-label-alignment text:label-followed-by="listtab" fo:text-indent="-0.089in" fo:margin-left="5.3689in"/>
        </style:list-level-properties>
      </text:list-level-style-bullet>
      <text:list-level-style-bullet text:level="8" text:style-name="ListLabel_20_35" style:num-suffix="•" text:bullet-char="•">
        <style:list-level-properties text:list-level-position-and-space-mode="label-alignment">
          <style:list-level-label-alignment text:label-followed-by="listtab" fo:text-indent="-0.089in" fo:margin-left="5.9953in"/>
        </style:list-level-properties>
      </text:list-level-style-bullet>
      <text:list-level-style-bullet text:level="9" text:style-name="ListLabel_20_36" style:num-suffix="•" text:bullet-char="•">
        <style:list-level-properties text:list-level-position-and-space-mode="label-alignment">
          <style:list-level-label-alignment text:label-followed-by="listtab" fo:text-indent="-0.089in" fo:margin-left="6.6217in"/>
        </style:list-level-propertie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5">
      <text:list-level-style-number text:level="1" text:style-name="ListLabel_20_37" style:num-suffix="-" style:num-format="I" text:start-value="11">
        <style:list-level-properties text:list-level-position-and-space-mode="label-alignment">
          <style:list-level-label-alignment text:label-followed-by="listtab" fo:text-indent="-0.2in" fo:margin-left="2.0547in"/>
        </style:list-level-properties>
      </text:list-level-style-number>
      <text:list-level-style-number text:level="2" text:style-name="ListLabel_20_38" style:num-format="I">
        <style:list-level-properties text:list-level-position-and-space-mode="label-alignment">
          <style:list-level-label-alignment text:label-followed-by="listtab" fo:text-indent="-0.0909in" fo:margin-left="1.5902in"/>
        </style:list-level-properties>
      </text:list-level-style-number>
      <text:list-level-style-bullet text:level="3" text:style-name="ListLabel_20_39" style:num-suffix="•" text:bullet-char="•">
        <style:list-level-properties text:list-level-position-and-space-mode="label-alignment">
          <style:list-level-label-alignment text:label-followed-by="listtab" fo:text-indent="-0.0909in" fo:margin-left="2.702in"/>
        </style:list-level-properties>
      </text:list-level-style-bullet>
      <text:list-level-style-bullet text:level="4" text:style-name="ListLabel_20_40" style:num-suffix="•" text:bullet-char="•">
        <style:list-level-properties text:list-level-position-and-space-mode="label-alignment">
          <style:list-level-label-alignment text:label-followed-by="listtab" fo:text-indent="-0.0909in" fo:margin-left="3.3484in"/>
        </style:list-level-properties>
      </text:list-level-style-bullet>
      <text:list-level-style-bullet text:level="5" text:style-name="ListLabel_20_41" style:num-suffix="•" text:bullet-char="•">
        <style:list-level-properties text:list-level-position-and-space-mode="label-alignment">
          <style:list-level-label-alignment text:label-followed-by="listtab" fo:text-indent="-0.0909in" fo:margin-left="3.9953in"/>
        </style:list-level-properties>
      </text:list-level-style-bullet>
      <text:list-level-style-bullet text:level="6" text:style-name="ListLabel_20_42" style:num-suffix="•" text:bullet-char="•">
        <style:list-level-properties text:list-level-position-and-space-mode="label-alignment">
          <style:list-level-label-alignment text:label-followed-by="listtab" fo:text-indent="-0.0909in" fo:margin-left="4.6417in"/>
        </style:list-level-properties>
      </text:list-level-style-bullet>
      <text:list-level-style-bullet text:level="7" text:style-name="ListLabel_20_43" style:num-suffix="•" text:bullet-char="•">
        <style:list-level-properties text:list-level-position-and-space-mode="label-alignment">
          <style:list-level-label-alignment text:label-followed-by="listtab" fo:text-indent="-0.0909in" fo:margin-left="5.2882in"/>
        </style:list-level-properties>
      </text:list-level-style-bullet>
      <text:list-level-style-bullet text:level="8" text:style-name="ListLabel_20_44" style:num-suffix="•" text:bullet-char="•">
        <style:list-level-properties text:list-level-position-and-space-mode="label-alignment">
          <style:list-level-label-alignment text:label-followed-by="listtab" fo:text-indent="-0.0909in" fo:margin-left="5.9346in"/>
        </style:list-level-properties>
      </text:list-level-style-bullet>
      <text:list-level-style-bullet text:level="9" text:style-name="ListLabel_20_45" style:num-suffix="•" text:bullet-char="•">
        <style:list-level-properties text:list-level-position-and-space-mode="label-alignment">
          <style:list-level-label-alignment text:label-followed-by="listtab" fo:text-indent="-0.0909in" fo:margin-left="6.5811in"/>
        </style:list-level-propertie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4">
      <text:list-level-style-number text:level="1" text:style-name="ListLabel_20_46" style:num-format="I">
        <style:list-level-properties text:list-level-position-and-space-mode="label-alignment">
          <style:list-level-label-alignment text:label-followed-by="listtab" fo:text-indent="-0.1035in" fo:margin-left="2.1272in"/>
        </style:list-level-properties>
      </text:list-level-style-number>
      <text:list-level-style-number text:level="2" text:style-name="ListLabel_20_47" style:num-suffix=")" style:num-format="a" style:num-letter-sync="true">
        <style:list-level-properties text:list-level-position-and-space-mode="label-alignment">
          <style:list-level-label-alignment text:label-followed-by="listtab" fo:text-indent="-0.1598in" fo:margin-left="2.1882in"/>
        </style:list-level-properties>
      </text:list-level-style-number>
      <text:list-level-style-number text:level="3" text:style-name="ListLabel_20_48" style:num-format="I">
        <style:list-level-properties text:list-level-position-and-space-mode="label-alignment">
          <style:list-level-label-alignment text:label-followed-by="listtab" fo:text-indent="-0.1535in" fo:margin-left="2.0209in"/>
        </style:list-level-properties>
      </text:list-level-style-number>
      <text:list-level-style-number text:level="4" text:style-name="ListLabel_20_49" style:num-suffix=")" style:num-format="a" style:num-letter-sync="true">
        <style:list-level-properties text:list-level-position-and-space-mode="label-alignment">
          <style:list-level-label-alignment text:label-followed-by="listtab" fo:text-indent="-0.1382in" fo:margin-left="1.6902in"/>
        </style:list-level-properties>
      </text:list-level-style-number>
      <text:list-level-style-bullet text:level="5" text:style-name="ListLabel_20_50" style:num-suffix="•" text:bullet-char="•">
        <style:list-level-properties text:list-level-position-and-space-mode="label-alignment">
          <style:list-level-label-alignment text:label-followed-by="listtab" fo:text-indent="-0.1382in" fo:margin-left="2.1945in"/>
        </style:list-level-properties>
      </text:list-level-style-bullet>
      <text:list-level-style-bullet text:level="6" text:style-name="ListLabel_20_51" style:num-suffix="•" text:bullet-char="•">
        <style:list-level-properties text:list-level-position-and-space-mode="label-alignment">
          <style:list-level-label-alignment text:label-followed-by="listtab" fo:text-indent="-0.1382in" fo:margin-left="3.1409in"/>
        </style:list-level-properties>
      </text:list-level-style-bullet>
      <text:list-level-style-bullet text:level="7" text:style-name="ListLabel_20_52" style:num-suffix="•" text:bullet-char="•">
        <style:list-level-properties text:list-level-position-and-space-mode="label-alignment">
          <style:list-level-label-alignment text:label-followed-by="listtab" fo:text-indent="-0.1382in" fo:margin-left="4.0874in"/>
        </style:list-level-properties>
      </text:list-level-style-bullet>
      <text:list-level-style-bullet text:level="8" text:style-name="ListLabel_20_53" style:num-suffix="•" text:bullet-char="•">
        <style:list-level-properties text:list-level-position-and-space-mode="label-alignment">
          <style:list-level-label-alignment text:label-followed-by="listtab" fo:text-indent="-0.1382in" fo:margin-left="5.0339in"/>
        </style:list-level-properties>
      </text:list-level-style-bullet>
      <text:list-level-style-bullet text:level="9" text:style-name="ListLabel_20_54" style:num-suffix="•" text:bullet-char="•">
        <style:list-level-properties text:list-level-position-and-space-mode="label-alignment">
          <style:list-level-label-alignment text:label-followed-by="listtab" fo:text-indent="-0.1382in" fo:margin-left="5.9811in"/>
        </style:list-level-propertie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
      <text:list-level-style-number text:level="1" text:style-name="ListLabel_20_55" style:num-suffix=")" style:num-format="a" style:num-letter-sync="true">
        <style:list-level-properties text:list-level-position-and-space-mode="label-alignment">
          <style:list-level-label-alignment text:label-followed-by="listtab" fo:text-indent="-0.1654in" fo:margin-left="2.1937in"/>
        </style:list-level-properties>
      </text:list-level-style-number>
      <text:list-level-style-number text:level="2" text:style-name="ListLabel_20_56" style:num-format="I">
        <style:list-level-properties text:list-level-position-and-space-mode="label-alignment">
          <style:list-level-label-alignment text:label-followed-by="listtab" fo:text-indent="-0.1008in" fo:margin-left="2.1244in"/>
        </style:list-level-properties>
      </text:list-level-style-number>
      <text:list-level-style-number text:level="3" text:style-name="ListLabel_20_57" style:num-suffix=")" style:num-format="a" style:num-letter-sync="true">
        <style:list-level-properties text:list-level-position-and-space-mode="label-alignment">
          <style:list-level-label-alignment text:label-followed-by="listtab" fo:text-indent="-0.1909in" fo:margin-left="2.2193in"/>
        </style:list-level-properties>
      </text:list-level-style-number>
      <text:list-level-style-number text:level="4" text:style-name="ListLabel_20_58" style:num-format="I">
        <style:list-level-properties text:list-level-position-and-space-mode="label-alignment">
          <style:list-level-label-alignment text:label-followed-by="listtab" fo:text-indent="-0.1201in" fo:margin-left="2.0311in"/>
        </style:list-level-properties>
      </text:list-level-style-number>
      <text:list-level-style-bullet text:level="5" text:style-name="ListLabel_20_59" style:num-suffix="•" text:bullet-char="•">
        <style:list-level-properties text:list-level-position-and-space-mode="label-alignment">
          <style:list-level-label-alignment text:label-followed-by="listtab" fo:text-indent="-0.1201in" fo:margin-left="3.0291in"/>
        </style:list-level-properties>
      </text:list-level-style-bullet>
      <text:list-level-style-bullet text:level="6" text:style-name="ListLabel_20_60" style:num-suffix="•" text:bullet-char="•">
        <style:list-level-properties text:list-level-position-and-space-mode="label-alignment">
          <style:list-level-label-alignment text:label-followed-by="listtab" fo:text-indent="-0.1201in" fo:margin-left="3.8366in"/>
        </style:list-level-properties>
      </text:list-level-style-bullet>
      <text:list-level-style-bullet text:level="7" text:style-name="ListLabel_20_61" style:num-suffix="•" text:bullet-char="•">
        <style:list-level-properties text:list-level-position-and-space-mode="label-alignment">
          <style:list-level-label-alignment text:label-followed-by="listtab" fo:text-indent="-0.1201in" fo:margin-left="4.6445in"/>
        </style:list-level-properties>
      </text:list-level-style-bullet>
      <text:list-level-style-bullet text:level="8" text:style-name="ListLabel_20_62" style:num-suffix="•" text:bullet-char="•">
        <style:list-level-properties text:list-level-position-and-space-mode="label-alignment">
          <style:list-level-label-alignment text:label-followed-by="listtab" fo:text-indent="-0.1201in" fo:margin-left="5.452in"/>
        </style:list-level-properties>
      </text:list-level-style-bullet>
      <text:list-level-style-bullet text:level="9" text:style-name="ListLabel_20_63" style:num-suffix="•" text:bullet-char="•">
        <style:list-level-properties text:list-level-position-and-space-mode="label-alignment">
          <style:list-level-label-alignment text:label-followed-by="listtab" fo:text-indent="-0.1201in" fo:margin-left="6.2591in"/>
        </style:list-level-propertie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
      <text:list-level-style-number text:level="1" text:style-name="ListLabel_20_64" style:num-format="I">
        <style:list-level-properties text:list-level-position-and-space-mode="label-alignment">
          <style:list-level-label-alignment text:label-followed-by="listtab" fo:text-indent="-0.1008in" fo:margin-left="2.1244in"/>
        </style:list-level-properties>
      </text:list-level-style-number>
      <text:list-level-style-number text:level="2" text:style-name="ListLabel_20_65" style:num-suffix=")" style:num-format="a" style:num-letter-sync="true">
        <style:list-level-properties text:list-level-position-and-space-mode="label-alignment">
          <style:list-level-label-alignment text:label-followed-by="listtab" fo:text-indent="-0.189in" fo:margin-left="2.028in"/>
        </style:list-level-properties>
      </text:list-level-style-number>
      <text:list-level-style-number text:level="3" text:style-name="ListLabel_20_66" style:num-format="I">
        <style:list-level-properties text:list-level-position-and-space-mode="label-alignment">
          <style:list-level-label-alignment text:label-followed-by="listtab" fo:text-indent="-0.1102in" fo:margin-left="2.028in"/>
        </style:list-level-properties>
      </text:list-level-style-number>
      <text:list-level-style-number text:level="4" text:style-name="ListLabel_20_67" style:num-suffix=")" style:num-format="a" style:num-letter-sync="true">
        <style:list-level-properties text:list-level-position-and-space-mode="label-alignment">
          <style:list-level-label-alignment text:label-followed-by="listtab" fo:text-indent="-0.1701in" fo:margin-left="2.028in"/>
        </style:list-level-properties>
      </text:list-level-style-number>
      <text:list-level-style-bullet text:level="5" text:style-name="ListLabel_20_68" style:num-suffix="•" text:bullet-char="•">
        <style:list-level-properties text:list-level-position-and-space-mode="label-alignment">
          <style:list-level-label-alignment text:label-followed-by="listtab" fo:text-indent="-0.1701in" fo:margin-left="3.0291in"/>
        </style:list-level-properties>
      </text:list-level-style-bullet>
      <text:list-level-style-bullet text:level="6" text:style-name="ListLabel_20_69" style:num-suffix="•" text:bullet-char="•">
        <style:list-level-properties text:list-level-position-and-space-mode="label-alignment">
          <style:list-level-label-alignment text:label-followed-by="listtab" fo:text-indent="-0.1701in" fo:margin-left="3.8366in"/>
        </style:list-level-properties>
      </text:list-level-style-bullet>
      <text:list-level-style-bullet text:level="7" text:style-name="ListLabel_20_70" style:num-suffix="•" text:bullet-char="•">
        <style:list-level-properties text:list-level-position-and-space-mode="label-alignment">
          <style:list-level-label-alignment text:label-followed-by="listtab" fo:text-indent="-0.1701in" fo:margin-left="4.6445in"/>
        </style:list-level-properties>
      </text:list-level-style-bullet>
      <text:list-level-style-bullet text:level="8" text:style-name="ListLabel_20_71" style:num-suffix="•" text:bullet-char="•">
        <style:list-level-properties text:list-level-position-and-space-mode="label-alignment">
          <style:list-level-label-alignment text:label-followed-by="listtab" fo:text-indent="-0.1701in" fo:margin-left="5.452in"/>
        </style:list-level-properties>
      </text:list-level-style-bullet>
      <text:list-level-style-bullet text:level="9" text:style-name="ListLabel_20_72" style:num-suffix="•" text:bullet-char="•">
        <style:list-level-properties text:list-level-position-and-space-mode="label-alignment">
          <style:list-level-label-alignment text:label-followed-by="listtab" fo:text-indent="-0.1701in" fo:margin-left="6.2591in"/>
        </style:list-level-propertie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
      <text:list-level-style-number text:level="1" text:style-name="ListLabel_20_73" style:num-format="I">
        <style:list-level-properties text:list-level-position-and-space-mode="label-alignment">
          <style:list-level-label-alignment text:label-followed-by="listtab" fo:text-indent="-0.1236in" fo:margin-left="2.0264in"/>
        </style:list-level-properties>
      </text:list-level-style-number>
      <text:list-level-style-bullet text:level="2" text:style-name="ListLabel_20_74" style:num-suffix="•" text:bullet-char="•">
        <style:list-level-properties text:list-level-position-and-space-mode="label-alignment">
          <style:list-level-label-alignment text:label-followed-by="listtab" fo:text-indent="-0.1236in" fo:margin-left="2.6118in"/>
        </style:list-level-properties>
      </text:list-level-style-bullet>
      <text:list-level-style-bullet text:level="3" text:style-name="ListLabel_20_75" style:num-suffix="•" text:bullet-char="•">
        <style:list-level-properties text:list-level-position-and-space-mode="label-alignment">
          <style:list-level-label-alignment text:label-followed-by="listtab" fo:text-indent="-0.1236in" fo:margin-left="3.1965in"/>
        </style:list-level-properties>
      </text:list-level-style-bullet>
      <text:list-level-style-bullet text:level="4" text:style-name="ListLabel_20_76" style:num-suffix="•" text:bullet-char="•">
        <style:list-level-properties text:list-level-position-and-space-mode="label-alignment">
          <style:list-level-label-alignment text:label-followed-by="listtab" fo:text-indent="-0.1236in" fo:margin-left="3.7811in"/>
        </style:list-level-properties>
      </text:list-level-style-bullet>
      <text:list-level-style-bullet text:level="5" text:style-name="ListLabel_20_77" style:num-suffix="•" text:bullet-char="•">
        <style:list-level-properties text:list-level-position-and-space-mode="label-alignment">
          <style:list-level-label-alignment text:label-followed-by="listtab" fo:text-indent="-0.1236in" fo:margin-left="4.3661in"/>
        </style:list-level-properties>
      </text:list-level-style-bullet>
      <text:list-level-style-bullet text:level="6" text:style-name="ListLabel_20_78" style:num-suffix="•" text:bullet-char="•">
        <style:list-level-properties text:list-level-position-and-space-mode="label-alignment">
          <style:list-level-label-alignment text:label-followed-by="listtab" fo:text-indent="-0.1236in" fo:margin-left="4.9508in"/>
        </style:list-level-properties>
      </text:list-level-style-bullet>
      <text:list-level-style-bullet text:level="7" text:style-name="ListLabel_20_79" style:num-suffix="•" text:bullet-char="•">
        <style:list-level-properties text:list-level-position-and-space-mode="label-alignment">
          <style:list-level-label-alignment text:label-followed-by="listtab" fo:text-indent="-0.1236in" fo:margin-left="5.5354in"/>
        </style:list-level-properties>
      </text:list-level-style-bullet>
      <text:list-level-style-bullet text:level="8" text:style-name="ListLabel_20_80" style:num-suffix="•" text:bullet-char="•">
        <style:list-level-properties text:list-level-position-and-space-mode="label-alignment">
          <style:list-level-label-alignment text:label-followed-by="listtab" fo:text-indent="-0.1236in" fo:margin-left="6.1201in"/>
        </style:list-level-properties>
      </text:list-level-style-bullet>
      <text:list-level-style-bullet text:level="9" text:style-name="ListLabel_20_81" style:num-suffix="•" text:bullet-char="•">
        <style:list-level-properties text:list-level-position-and-space-mode="label-alignment">
          <style:list-level-label-alignment text:label-followed-by="listtab" fo:text-indent="-0.1236in" fo:margin-left="6.7047in"/>
        </style:list-level-propertie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writing-mode="lr-tb" style:layout-grid-standard-mode="true"/>
    </style:default-page-layout>
  </office:styles>
  <office:automatic-styles>
    <style:style style:name="MP1" style:family="paragraph" style:parent-style-name="Text_20_body">
      <style:paragraph-properties fo:line-height="6%"/>
      <style:text-properties fo:font-size="10pt" style:font-size-asian="10pt"/>
    </style:style>
    <style:style style:name="MP2" style:family="paragraph" style:parent-style-name="Text_20_body">
      <style:paragraph-properties fo:line-height="6%"/>
      <style:text-properties fo:font-size="1pt" style:font-size-asian="1pt"/>
    </style:style>
    <style:style style:name="MP3" style:family="paragraph" style:parent-style-name="Frame_20_contents">
      <style:paragraph-properties fo:margin-left="0.0138in" fo:margin-right="0in" fo:margin-top="0.0138in" fo:margin-bottom="0in" style:contextual-spacing="false" fo:text-align="left" style:justify-single-word="false" fo:text-indent="0in" style:auto-text-indent="false"/>
    </style:style>
    <style:style style:name="MP4" style:family="paragraph" style:parent-style-name="Frame_20_contents">
      <style:paragraph-properties fo:margin-left="0.0138in" fo:margin-right="0in" fo:margin-top="0.0138in" fo:margin-bottom="0in" style:contextual-spacing="false" fo:text-align="left" style:justify-single-word="false" fo:text-indent="0in" style:auto-text-indent="false"/>
      <style:text-properties fo:color="#40586f" style:font-name="Lato Black" fo:font-size="6pt" fo:letter-spacing="-0.0035in" fo:font-weight="bold" style:font-size-asian="6pt" style:font-weight-asian="bold"/>
    </style:style>
    <style:style style:name="MP5" style:family="paragraph" style:parent-style-name="Frame_20_contents">
      <style:paragraph-properties fo:margin-left="0.0138in" fo:margin-right="0in" fo:margin-top="0.011in" fo:margin-bottom="0in" style:contextual-spacing="false" fo:text-align="left" style:justify-single-word="false" fo:text-indent="0in" style:auto-text-indent="false"/>
    </style:style>
    <style:style style:name="MP6" style:family="paragraph" style:parent-style-name="Frame_20_contents">
      <style:paragraph-properties fo:margin-left="0.0417in" fo:margin-right="0in" fo:margin-top="0.0138in" fo:margin-bottom="0in" style:contextual-spacing="false" fo:text-align="left" style:justify-single-word="false" fo:text-indent="0in" style:auto-text-indent="false"/>
      <style:text-properties fo:color="#40586f" style:font-name="Lato Black" fo:font-size="6pt" fo:letter-spacing="-0.0035in" fo:font-weight="bold" style:font-size-asian="6pt" style:font-weight-asian="bold"/>
    </style:style>
    <style:style style:name="MP7" style:family="paragraph" style:parent-style-name="Frame_20_contents">
      <style:paragraph-properties fo:margin-left="0.0138in" fo:margin-right="0in" fo:margin-top="0.0138in" fo:margin-bottom="0in" style:contextual-spacing="false" fo:line-height="0.1874in" fo:text-align="left" style:justify-single-word="false" fo:text-indent="0in" style:auto-text-indent="false"/>
    </style:style>
    <style:style style:name="MP8" style:family="paragraph" style:parent-style-name="Frame_20_contents">
      <style:paragraph-properties fo:margin-left="0.0138in" fo:margin-right="0in" fo:margin-top="0in" fo:margin-bottom="0in" style:contextual-spacing="false" fo:line-height="0.1874in" fo:text-align="left" style:justify-single-word="false" fo:text-indent="0in" style:auto-text-indent="false"/>
    </style:style>
    <style:style style:name="MP9" style:family="paragraph" style:parent-style-name="Frame_20_contents">
      <style:paragraph-properties fo:margin-left="0.0417in" fo:margin-right="0in" fo:margin-top="0.0138in" fo:margin-bottom="0in" style:contextual-spacing="false" fo:text-align="left" style:justify-single-word="false" fo:text-indent="0in" style:auto-text-indent="false"/>
    </style:style>
    <style:style style:name="MT1" style:family="text">
      <style:text-properties fo:color="#40586f" style:font-name="Lato Black" fo:font-size="6pt" fo:font-weight="bold" style:font-size-asian="6pt" style:font-weight-asian="bold"/>
    </style:style>
    <style:style style:name="MT2" style:family="text">
      <style:text-properties fo:color="#40586f" style:font-name="Lato Black" fo:font-size="6pt" fo:letter-spacing="0.0134in" fo:font-weight="bold" style:font-size-asian="6pt" style:font-weight-asian="bold"/>
    </style:style>
    <style:style style:name="MT3" style:family="text">
      <style:text-properties fo:color="#40586f" style:font-name="Lato Black" fo:font-size="6pt" fo:letter-spacing="0.0083in" fo:font-weight="bold" style:font-size-asian="6pt" style:font-weight-asian="bold"/>
    </style:style>
    <style:style style:name="MT4" style:family="text">
      <style:text-properties fo:color="#40586f" style:font-name="Lato Black" fo:font-size="6pt" fo:letter-spacing="0.0098in" fo:font-weight="bold" style:font-size-asian="6pt" style:font-weight-asian="bold"/>
    </style:style>
    <style:style style:name="MT5" style:family="text">
      <style:text-properties fo:color="#40586f" style:font-name="Lato Black" fo:font-size="6pt" fo:letter-spacing="0.0138in" fo:font-weight="bold" style:font-size-asian="6pt" style:font-weight-asian="bold"/>
    </style:style>
    <style:style style:name="MT6" style:family="text">
      <style:text-properties fo:color="#40586f" style:font-name="Lato Black" fo:font-size="6pt" fo:letter-spacing="-0.0016in" fo:font-weight="bold" style:font-size-asian="6pt" style:font-weight-asian="bold"/>
    </style:style>
    <style:style style:name="MT7" style:family="text">
      <style:text-properties fo:color="#425970" fo:font-size="6pt" fo:font-weight="bold" style:font-size-asian="6pt" style:font-weight-asian="bold"/>
    </style:style>
    <style:style style:name="MT8" style:family="text">
      <style:text-properties fo:color="#647789" fo:font-size="6pt" fo:font-weight="bold" style:font-size-asian="6pt" style:font-weight-asian="bold"/>
    </style:style>
    <style:style style:name="MT9" style:family="text">
      <style:text-properties fo:color="#647789" fo:font-size="6pt" fo:letter-spacing="-0.0063in" fo:font-weight="bold" style:font-size-asian="6pt" style:font-weight-asian="bold"/>
    </style:style>
    <style:style style:name="MT10" style:family="text">
      <style:text-properties fo:color="#425970" fo:font-size="6pt" fo:letter-spacing="-0.0008in" fo:font-weight="bold" style:font-size-asian="6pt" style:font-weight-asian="bold"/>
    </style:style>
    <style:style style:name="MT11" style:family="text">
      <style:text-properties fo:color="#425970" fo:font-size="6pt" fo:letter-spacing="0.0016in" fo:font-weight="bold" style:font-size-asian="6pt" style:font-weight-asian="bold"/>
    </style:style>
    <style:style style:name="MT12" style:family="text">
      <style:text-properties fo:color="#425970" fo:font-size="6pt" fo:letter-spacing="-0.0047in" fo:font-weight="bold" style:font-size-asian="6pt" style:font-weight-asian="bold"/>
    </style:style>
    <style:style style:name="MT13" style:family="text">
      <style:text-properties fo:color="#425970" fo:font-size="6pt" fo:letter-spacing="-0.0016in" fo:font-weight="bold" style:font-size-asian="6pt" style:font-weight-asian="bold"/>
    </style:style>
    <style:style style:name="MT14" style:family="text">
      <style:text-properties fo:color="#40586f" style:font-name="Lato Black" fo:font-size="6pt" fo:letter-spacing="-0.0035in" fo:font-weight="bold" style:font-size-asian="6pt" style:font-weight-asian="bold"/>
    </style:style>
    <style:style style:name="MT15" style:family="text">
      <style:text-properties fo:color="#ffffff" style:font-name="Source Sans Pro Semibold" fo:font-size="11pt" fo:font-weight="bold" style:font-size-asian="11pt" style:font-weight-asian="bold"/>
    </style:style>
    <style:style style:name="MT16" style:family="text">
      <style:text-properties fo:color="#ffffff" style:font-name="Source Sans Pro Semibold" fo:font-size="11pt" fo:letter-spacing="0.0091in" fo:font-weight="bold" style:font-size-asian="11pt" style:font-weight-asian="bold"/>
    </style:style>
    <style:style style:name="MT17" style:family="text">
      <style:text-properties fo:color="#ffffff" style:font-name="Source Sans Pro Semibold" fo:font-size="11pt" fo:letter-spacing="0.0098in" fo:font-weight="bold" style:font-size-asian="11pt" style:font-weight-asian="bold"/>
    </style:style>
    <style:style style:name="MT18" style:family="text">
      <style:text-properties fo:color="#ffffff" style:font-name="Source Sans Pro Semibold" fo:font-size="11pt" fo:letter-spacing="-0.0016in" fo:font-weight="bold" style:font-size-asian="11pt" style:font-weight-asian="bold"/>
    </style:style>
    <style:style style:name="MT19" style:family="text">
      <style:text-properties fo:color="#ffffff" style:font-name="Source Sans Pro Semibold" fo:font-size="11pt" fo:letter-spacing="0.0299in" fo:font-weight="bold" style:font-size-asian="11pt" style:font-weight-asian="bold"/>
    </style:style>
    <style:style style:name="MT20" style:family="text">
      <style:text-properties fo:color="#ffffff" style:font-name="Source Sans Pro" fo:font-size="10pt" style:font-size-asian="10pt"/>
    </style:style>
    <style:style style:name="MT21" style:family="text">
      <style:text-properties fo:color="#ffffff" style:font-name="Source Sans Pro" fo:font-size="10pt" fo:letter-spacing="-0.0008in" style:font-size-asian="10pt"/>
    </style:style>
    <style:style style:name="MT22" style:family="text">
      <style:text-properties fo:color="#ffffff" style:font-name="Source Sans Pro" fo:font-size="10pt" fo:letter-spacing="-0.0028in" style:font-size-asian="10pt"/>
    </style:style>
    <style:style style:name="MT23" style:family="text">
      <style:text-properties fo:color="#425970" fo:font-size="6pt" style:font-size-asian="6pt"/>
    </style:style>
    <style:style style:name="MT24" style:family="text">
      <style:text-properties fo:color="#647789" fo:font-size="6pt" style:font-size-asian="6pt"/>
    </style:style>
    <style:style style:name="MT25" style:family="text">
      <style:text-properties fo:color="#647789" fo:font-size="6pt" fo:letter-spacing="-0.0063in" style:font-size-asian="6pt"/>
    </style:style>
    <style:style style:name="Mfr1" style:family="graphic" style:parent-style-name="Graphics">
      <style:graphic-properties fo:margin-left="0in" fo:margin-right="0in" fo:margin-top="0in" fo:margin-bottom="0in" style:run-through="background" style:wrap="run-through" style:number-wrapped-paragraphs="no-limit" style:vertical-pos="from-top" style:vertical-rel="page" style:horizontal-pos="from-left" style:horizontal-rel="page" fo:background-color="transparent" draw:fill="none" draw:fill-color="#729fcf" draw:secondary-fill-color="#729fcf" draw:gradient-step-count="0" draw:fill-hatch-solid="false" draw:opacity="100%" draw:fill-image-width="0in" draw:fill-image-height="0in" style:repeat="repeat" draw:fill-image-ref-point-x="0%" draw:fill-image-ref-point-y="0%" draw:fill-image-ref-point="center" draw:tile-repeat-offset="0% horizontal" fo:padding="0in" fo:border="none" style:mirror="none" fo:clip="rect(0in, 0in, 0in, 0in)" draw:luminance="0%" draw:contrast="0%" draw:red="0%" draw:green="0%" draw:blue="0%" draw:gamma="100%" draw:color-inversion="false" draw:image-opacity="100%" draw:color-mode="standard" draw:wrap-influence-on-position="once-concurrent"/>
    </style:style>
    <style:style style:name="Mfr2" style:family="graphic" style:parent-style-name="Graphics">
      <style:graphic-properties style:run-through="background" style:wrap="run-through" style:number-wrapped-paragraphs="no-limit" style:vertical-pos="from-top" style:vertical-rel="page" style:horizontal-pos="from-left" style:horizontal-rel="page" style:mirror="none" fo:clip="rect(0in, 0in, 0in, 0in)" draw:luminance="0%" draw:contrast="0%" draw:red="0%" draw:green="0%" draw:blue="0%" draw:gamma="100%" draw:color-inversion="false" draw:image-opacity="100%" draw:color-mode="standard"/>
    </style:style>
    <style:style style:name="Mfr3" style:family="graphic" style:parent-style-name="Frame">
      <style:graphic-properties fo:margin-left="0in" fo:margin-right="0in" style:run-through="background" style:wrap="run-through" style:number-wrapped-paragraphs="no-limit" style:vertical-pos="from-top" style:vertical-rel="page" style:horizontal-pos="from-left" style:horizontal-rel="page" draw:opacity="0%" fo:padding="0in" fo:border="none" style:writing-mode="lr-tb" draw:textarea-vertical-align="top"/>
    </style:style>
    <style:style style:name="Mfr4" style:family="graphic" style:parent-style-name="Frame">
      <style:graphic-properties fo:margin-left="0in" fo:margin-right="0in" style:run-through="background" style:wrap="run-through" style:number-wrapped-paragraphs="no-limit" style:vertical-pos="from-top" style:vertical-rel="page" style:horizontal-pos="from-left" style:horizontal-rel="page" draw:opacity="0%" fo:padding="0in" fo:border="none" style:writing-mode="lr-tb" draw:wrap-influence-on-position="once-concurrent" draw:textarea-vertical-align="top"/>
    </style:style>
    <style:page-layout style:name="Mpm1">
      <style:page-layout-properties fo:page-width="8.2681in" fo:page-height="11.6929in" style:num-format="1" style:print-orientation="portrait" fo:margin-top="0.2917in" fo:margin-bottom="0.1945in" fo:margin-left="0.3929in" fo:margin-right="0in" style:writing-mode="lr-tb" style:layout-grid-color="#c0c0c0" style:layout-grid-lines="44" style:layout-grid-base-height="0.2165in" style:layout-grid-ruby-height="0in" style:layout-grid-mode="none" style:layout-grid-ruby-below="false" style:layout-grid-print="true" style:layout-grid-display="true" style:layout-grid-base-width="0.1457in" style:layout-grid-snap-to="true" style:footnote-max-height="0in">
        <style:footnote-sep style:width="0.0071in" style:distance-before-sep="0.0398in" style:distance-after-sep="0.0398in" style:line-style="solid" style:adjustment="left" style:rel-width="25%" style:color="#000000"/>
      </style:page-layout-properties>
      <style:header-style/>
      <style:footer-style/>
    </style:page-layout>
    <style:page-layout style:name="Mpm2">
      <style:page-layout-properties fo:page-width="8.2681in" fo:page-height="11.6929in" style:num-format="1" style:print-orientation="portrait" fo:margin-top="0in" fo:margin-bottom="0.9598in" fo:margin-left="0.3929in" fo:margin-right="0in" style:writing-mode="lr-tb" style:layout-grid-color="#c0c0c0" style:layout-grid-lines="26913" style:layout-grid-base-height="0.0693in" style:layout-grid-ruby-height="0in" style:layout-grid-mode="none" style:layout-grid-ruby-below="false" style:layout-grid-print="false" style:layout-grid-display="false" style:layout-grid-base-width="0.1528in" style:layout-grid-snap-to="true" style:footnote-max-height="0in">
        <style:footnote-sep style:width="0.0071in" style:distance-before-sep="0.0398in" style:distance-after-sep="0.0398in" style:line-style="solid" style:adjustment="left" style:rel-width="25%" style:color="#000000"/>
      </style:page-layout-properties>
      <style:header-style/>
      <style:footer-style>
        <style:header-footer-properties fo:min-height="0.1374in" fo:margin-left="0in" fo:margin-right="0in" fo:margin-top="0.098in" style:dynamic-spacing="true"/>
      </style:footer-style>
    </style:page-layout>
    <style:page-layout style:name="Mpm3">
      <style:page-layout-properties fo:page-width="8.2681in" fo:page-height="11.6929in" style:num-format="1" style:print-orientation="portrait" fo:margin-top="0.778in" fo:margin-bottom="0in" fo:margin-left="0.3929in" fo:margin-right="0in" style:writing-mode="lr-tb" style:layout-grid-color="#c0c0c0" style:layout-grid-lines="27230" style:layout-grid-base-height="0.0693in" style:layout-grid-ruby-height="0in" style:layout-grid-mode="none" style:layout-grid-ruby-below="false" style:layout-grid-print="false" style:layout-grid-display="false" style:layout-grid-base-width="0.1528in" style:layout-grid-snap-to="true" style:footnote-max-height="0in">
        <style:footnote-sep style:width="0.0071in" style:distance-before-sep="0.0398in" style:distance-after-sep="0.0398in" style:line-style="solid" style:adjustment="left" style:rel-width="25%" style:color="#000000"/>
      </style:page-layout-properties>
      <style:header-style/>
      <style:footer-style>
        <style:header-footer-properties fo:min-height="0.1945in" fo:margin-left="0in" fo:margin-right="0in" fo:margin-top="0.1547in" style:dynamic-spacing="true"/>
      </style:footer-style>
    </style:page-layout>
    <style:page-layout style:name="Mpm4">
      <style:page-layout-properties fo:page-width="8.2681in" fo:page-height="11.6929in" style:num-format="1" style:print-orientation="portrait" fo:margin-top="1.3335in" fo:margin-bottom="0in" fo:margin-left="0.3929in" fo:margin-right="0in" style:writing-mode="lr-tb" style:layout-grid-color="#c0c0c0" style:layout-grid-lines="25819" style:layout-grid-base-height="0.0693in" style:layout-grid-ruby-height="0in" style:layout-grid-mode="none" style:layout-grid-ruby-below="false" style:layout-grid-print="false" style:layout-grid-display="false" style:layout-grid-base-width="0.1528in" style:layout-grid-snap-to="true" style:footnote-max-height="0in">
        <style:footnote-sep style:width="0.0071in" style:distance-before-sep="0.0398in" style:distance-after-sep="0.0398in" style:line-style="solid" style:adjustment="left" style:rel-width="25%" style:color="#000000"/>
      </style:page-layout-properties>
      <style:header-style/>
      <style:footer-style>
        <style:header-footer-properties fo:min-height="0.1945in" fo:margin-left="0in" fo:margin-right="0in" fo:margin-top="0.1547in" style:dynamic-spacing="true"/>
      </style:footer-style>
    </style:page-layout>
    <style:page-layout style:name="Mpm5">
      <style:page-layout-properties fo:page-width="8.2681in" fo:page-height="11.6929in" style:num-format="1" style:print-orientation="portrait" fo:margin-top="0in" fo:margin-bottom="0in" fo:margin-left="0.3929in" fo:margin-right="0in" style:writing-mode="lr-tb" style:layout-grid-color="#c0c0c0" style:layout-grid-lines="23456" style:layout-grid-base-height="0.0693in" style:layout-grid-ruby-height="0in" style:layout-grid-mode="none" style:layout-grid-ruby-below="false" style:layout-grid-print="false" style:layout-grid-display="false" style:layout-grid-base-width="0.1528in" style:layout-grid-snap-to="true" style:footnote-max-height="0in">
        <style:footnote-sep style:width="0.0071in" style:distance-before-sep="0.0398in" style:distance-after-sep="0.0398in" style:line-style="solid" style:adjustment="left" style:rel-width="25%" style:color="#000000"/>
      </style:page-layout-properties>
      <style:header-style>
        <style:header-footer-properties fo:min-height="1.361in" fo:margin-left="0in" fo:margin-right="0in" fo:margin-bottom="1.3217in" style:dynamic-spacing="true"/>
      </style:header-style>
      <style:footer-style>
        <style:header-footer-properties fo:min-height="1.0972in" fo:margin-left="0in" fo:margin-right="0in" fo:margin-top="1.0575in" style:dynamic-spacing="true"/>
      </style:footer-style>
    </style:page-layout>
    <style:page-layout style:name="Mpm6">
      <style:page-layout-properties fo:page-width="8.2681in" fo:page-height="11.6929in" style:num-format="1" style:print-orientation="portrait" fo:margin-top="0in" fo:margin-bottom="0.9626in" fo:margin-left="0.3929in" fo:margin-right="0in" style:writing-mode="lr-tb" style:layout-grid-color="#c0c0c0" style:layout-grid-lines="23456" style:layout-grid-base-height="0.0693in" style:layout-grid-ruby-height="0in" style:layout-grid-mode="none" style:layout-grid-ruby-below="false" style:layout-grid-print="false" style:layout-grid-display="false" style:layout-grid-base-width="0.1528in" style:layout-grid-snap-to="true" style:footnote-max-height="0in">
        <style:footnote-sep style:width="0.0071in" style:distance-before-sep="0.0398in" style:distance-after-sep="0.0398in" style:line-style="solid" style:adjustment="left" style:rel-width="25%" style:color="#000000"/>
      </style:page-layout-properties>
      <style:header-style>
        <style:header-footer-properties fo:min-height="1.361in" fo:margin-left="0in" fo:margin-right="0in" fo:margin-bottom="1.3217in" style:dynamic-spacing="true"/>
      </style:header-style>
      <style:footer-style>
        <style:header-footer-properties fo:min-height="0.1346in" fo:margin-left="0in" fo:margin-right="0in" fo:margin-top="0.0953in" style:dynamic-spacing="true"/>
      </style:footer-style>
    </style:page-layout>
    <style:page-layout style:name="Mpm7">
      <style:page-layout-properties fo:page-width="8.2681in" fo:page-height="11.6929in" style:num-format="1" style:print-orientation="portrait" fo:margin-top="0in" fo:margin-bottom="0in" fo:margin-left="0.3929in" fo:margin-right="0in" style:writing-mode="lr-tb" style:layout-grid-color="#c0c0c0" style:layout-grid-lines="29206" style:layout-grid-base-height="0.0693in" style:layout-grid-ruby-height="0in" style:layout-grid-mode="none" style:layout-grid-ruby-below="false" style:layout-grid-print="false" style:layout-grid-display="false" style:layout-grid-base-width="0.1528in" style:layout-grid-snap-to="true" style:footnote-max-height="0in">
        <style:footnote-sep style:width="0.0071in" style:distance-before-sep="0.0398in" style:distance-after-sep="0.0398in" style:line-style="solid" style:adjustment="left" style:rel-width="25%" style:color="#000000"/>
      </style:page-layout-properties>
      <style:header-style>
        <style:header-footer-properties fo:min-height="0.0398in" fo:margin-left="0in" fo:margin-right="0in" fo:margin-bottom="0in" style:dynamic-spacing="true"/>
      </style:header-style>
      <style:footer-style>
        <style:header-footer-properties fo:min-height="0.1945in" fo:margin-left="0in" fo:margin-right="0in" fo:margin-top="0.1547in" style:dynamic-spacing="true"/>
      </style:footer-style>
    </style:page-layout>
    <style:page-layout style:name="Mpm8">
      <style:page-layout-properties fo:page-width="8.2681in" fo:page-height="11.6929in" style:num-format="1" style:print-orientation="portrait" fo:margin-top="0in" fo:margin-bottom="0.9598in" fo:margin-left="0.3929in" fo:margin-right="0in" style:writing-mode="lr-tb" style:layout-grid-color="#c0c0c0" style:layout-grid-lines="23420" style:layout-grid-base-height="0.0693in" style:layout-grid-ruby-height="0in" style:layout-grid-mode="none" style:layout-grid-ruby-below="false" style:layout-grid-print="false" style:layout-grid-display="false" style:layout-grid-base-width="0.1528in" style:layout-grid-snap-to="true" style:footnote-max-height="0in">
        <style:footnote-sep style:width="0.0071in" style:distance-before-sep="0.0398in" style:distance-after-sep="0.0398in" style:line-style="solid" style:adjustment="left" style:rel-width="25%" style:color="#000000"/>
      </style:page-layout-properties>
      <style:header-style>
        <style:header-footer-properties fo:min-height="1.3752in" fo:margin-left="0in" fo:margin-right="0in" fo:margin-bottom="1.3362in" style:dynamic-spacing="true"/>
      </style:header-style>
      <style:footer-style>
        <style:header-footer-properties fo:min-height="0.1374in" fo:margin-left="0in" fo:margin-right="0in" fo:margin-top="0.098in" style:dynamic-spacing="true"/>
      </style:footer-style>
    </style:page-layout>
    <style:page-layout style:name="Mpm9">
      <style:page-layout-properties fo:page-width="8.2681in" fo:page-height="11.6929in" style:num-format="1" style:print-orientation="portrait" fo:margin-top="0in" fo:margin-bottom="0in" fo:margin-left="0.3929in" fo:margin-right="0in" style:writing-mode="lr-tb" style:layout-grid-color="#c0c0c0" style:layout-grid-lines="26490" style:layout-grid-base-height="0.0693in" style:layout-grid-ruby-height="0in" style:layout-grid-mode="none" style:layout-grid-ruby-below="false" style:layout-grid-print="false" style:layout-grid-display="false" style:layout-grid-base-width="0.1528in" style:layout-grid-snap-to="true" style:footnote-max-height="0in">
        <style:footnote-sep style:width="0.0071in" style:distance-before-sep="0.0398in" style:distance-after-sep="0.0398in" style:line-style="solid" style:adjustment="left" style:rel-width="25%" style:color="#000000"/>
      </style:page-layout-properties>
      <style:header-style>
        <style:header-footer-properties fo:min-height="1.0693in" fo:margin-left="0in" fo:margin-right="0in" fo:margin-bottom="1.0299in" style:dynamic-spacing="true"/>
      </style:header-style>
      <style:footer-style>
        <style:header-footer-properties fo:min-height="0.1945in" fo:margin-left="0in" fo:margin-right="0in" fo:margin-top="0.1547in" style:dynamic-spacing="true"/>
      </style:footer-style>
    </style:page-layout>
    <style:style style:name="Mdp1" style:family="drawing-page">
      <style:drawing-page-properties draw:background-size="full"/>
    </style:style>
  </office:automatic-styles>
  <office:master-styles>
    <style:master-page style:name="Standard" style:page-layout-name="Mpm1" draw:style-name="Mdp1"/>
    <style:master-page style:name="Converted1" style:page-layout-name="Mpm2" draw:style-name="Mdp1">
      <style:footer>
        <text:p text:style-name="Footer"/>
      </style:footer>
      <style:footer-left>
        <text:p text:style-name="MP1"><draw:frame draw:style-name="Mfr1" draw:name="Image 16" text:anchor-type="char" svg:x="3.7902in" svg:y="10.5945in" svg:width="0.6866in" svg:height="0.6189in" draw:z-index="81"><draw:image xlink:href="Pictures/10000001000000840000007752069C51.png" xlink:type="simple" xlink:show="embed" xlink:actuate="onLoad" draw:mime-type="image/png"/></draw:frame><draw:frame draw:style-name="Mfr2" draw:name="Image192" text:anchor-type="char" svg:x="0.7736in" svg:y="10.8752in" svg:width="1.9181in" svg:height="0.128in" draw:z-index="229"><draw:image xlink:href="Pictures/10000001000000B80000000C00EA2F60.png" xlink:type="simple" xlink:show="embed" xlink:actuate="onLoad" draw:mime-type="image/png"/></draw:frame><draw:frame draw:style-name="Mfr2" draw:name="Image193" text:anchor-type="char" svg:x="7.3681in" svg:y="10.8752in" svg:width="0.1291in" svg:height="0.128in" draw:z-index="234"><draw:image xlink:href="Pictures/100000010000000C0000000C43EC18F3.png" xlink:type="simple" xlink:show="embed" xlink:actuate="onLoad" draw:mime-type="image/png"/></draw:frame></text:p>
      </style:footer-left>
    </style:master-page>
    <style:master-page style:name="Converted2" style:page-layout-name="Mpm3" draw:style-name="Mdp1">
      <style:footer>
        <text:p text:style-name="MP2"/>
      </style:footer>
      <style:footer-left>
        <text:p text:style-name="MP1"><draw:frame draw:style-name="Mfr1" draw:name="Image 16 Copy 1" text:anchor-type="char" svg:x="3.7902in" svg:y="10.5945in" svg:width="0.6866in" svg:height="0.6189in"><draw:image xlink:href="Pictures/10000001000000840000007752069C51.png" xlink:type="simple" xlink:show="embed" xlink:actuate="onLoad" draw:mime-type="image/png"/></draw:frame><draw:frame draw:style-name="Mfr3" draw:name="Frame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3"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3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3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31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7"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 text:anchor-type="char" svg:x="7.3681in" svg:y="10.8752in" svg:width="0.1307in" svg:height="0.1283in"><draw:text-box><text:p text:style-name="MP4">02</text:p></draw:text-box></draw:frame><draw:frame draw:style-name="Mfr3" draw:name="Frame4" text:anchor-type="char" svg:x="7.3681in" svg:y="10.8752in" svg:width="0.1307in" svg:height="0.1283in"><draw:text-box><text:p text:style-name="MP4">02</text:p></draw:text-box></draw:frame><draw:frame draw:style-name="Mfr3" draw:name="Frame41" text:anchor-type="char" svg:x="7.3681in" svg:y="10.8752in" svg:width="0.1307in" svg:height="0.1283in"><draw:text-box><text:p text:style-name="MP4">02</text:p></draw:text-box></draw:frame><draw:frame draw:style-name="Mfr3" draw:name="Frame411" text:anchor-type="char" svg:x="7.3681in" svg:y="10.8752in" svg:width="0.1307in" svg:height="0.1283in"><draw:text-box><text:p text:style-name="MP4">02</text:p></draw:text-box></draw:frame><draw:frame draw:style-name="Mfr3" draw:name="Frame4111" text:anchor-type="char" svg:x="7.3681in" svg:y="10.8752in" svg:width="0.1307in" svg:height="0.1283in"><draw:text-box><text:p text:style-name="MP4">02</text:p></draw:text-box></draw:frame><draw:frame draw:style-name="Mfr4" draw:name="Frame8" text:anchor-type="char" svg:x="7.3681in" svg:y="10.8752in" svg:width="0.1307in" svg:height="0.1283in"><draw:text-box><text:p text:style-name="MP4">02</text:p></draw:text-box></draw:frame><draw:frame draw:style-name="Mfr2" draw:name="Image307" text:anchor-type="char" svg:x="0.7736in" svg:y="10.8752in" svg:width="1.9181in" svg:height="0.128in"><draw:image xlink:href="Pictures/10000001000000B80000000C00EA2F60.png" xlink:type="simple" xlink:show="embed" xlink:actuate="onLoad" draw:mime-type="image/png"/></draw:frame><draw:frame draw:style-name="Mfr2" draw:name="Image308" text:anchor-type="char" svg:x="7.3681in" svg:y="10.8752in" svg:width="0.1291in" svg:height="0.128in"><draw:image xlink:href="Pictures/100000010000000C0000000C43EC18F3.png" xlink:type="simple" xlink:show="embed" xlink:actuate="onLoad" draw:mime-type="image/png"/></draw:frame></text:p>
      </style:footer-left>
    </style:master-page>
    <style:master-page style:name="Converted3" style:page-layout-name="Mpm2" draw:style-name="Mdp1">
      <style:footer>
        <text:p text:style-name="MP2"/>
      </style:footer>
      <style:footer-left>
        <text:p text:style-name="MP1"><draw:frame draw:style-name="Mfr1" draw:name="Image 42" text:anchor-type="char" svg:x="3.7902in" svg:y="10.5945in" svg:width="0.6866in" svg:height="0.6189in" draw:z-index="61"><draw:image xlink:href="Pictures/10000001000000840000007752069C51.png" xlink:type="simple" xlink:show="embed" xlink:actuate="onLoad" draw:mime-type="image/png"/></draw:frame><draw:frame draw:style-name="Mfr2" draw:name="Image197" text:anchor-type="char" svg:x="0.7736in" svg:y="10.8752in" svg:width="1.9181in" svg:height="0.128in" draw:z-index="163"><draw:image xlink:href="Pictures/10000001000000B80000000C00EA2F60.png" xlink:type="simple" xlink:show="embed" xlink:actuate="onLoad" draw:mime-type="image/png"/></draw:frame><draw:frame draw:style-name="Mfr2" draw:name="Image198" text:anchor-type="char" svg:x="7.3681in" svg:y="10.8752in" svg:width="0.1291in" svg:height="0.128in" draw:z-index="162"><draw:image xlink:href="Pictures/100000010000000C0000000C43EC18F3.png" xlink:type="simple" xlink:show="embed" xlink:actuate="onLoad" draw:mime-type="image/png"/></draw:frame></text:p>
      </style:footer-left>
    </style:master-page>
    <style:master-page style:name="Converted4" style:page-layout-name="Mpm4" draw:style-name="Mdp1">
      <style:footer>
        <text:p text:style-name="MP2"/>
      </style:footer>
      <style:footer-left>
        <text:p text:style-name="MP1"><draw:frame draw:style-name="Mfr1" draw:name="Image 42 Copy 1" text:anchor-type="char" svg:x="3.7902in" svg:y="10.5945in" svg:width="0.6866in" svg:height="0.6189in"><draw:image xlink:href="Pictures/10000001000000840000007752069C51.png" xlink:type="simple" xlink:show="embed" xlink:actuate="onLoad" draw:mime-type="image/png"/></draw:frame><draw:frame draw:style-name="Mfr3" draw:name="Frame5"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9"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9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9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91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14"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6" text:anchor-type="char" svg:x="7.3681in" svg:y="10.8752in" svg:width="0.1307in" svg:height="0.1283in"><draw:text-box><text:p text:style-name="MP4">04</text:p></draw:text-box></draw:frame><draw:frame draw:style-name="Mfr3" draw:name="Frame10" text:anchor-type="char" svg:x="7.3681in" svg:y="10.8752in" svg:width="0.1307in" svg:height="0.1283in"><draw:text-box><text:p text:style-name="MP4">04</text:p></draw:text-box></draw:frame><draw:frame draw:style-name="Mfr3" draw:name="Frame101" text:anchor-type="char" svg:x="7.3681in" svg:y="10.8752in" svg:width="0.1307in" svg:height="0.1283in"><draw:text-box><text:p text:style-name="MP4">04</text:p></draw:text-box></draw:frame><draw:frame draw:style-name="Mfr3" draw:name="Frame1011" text:anchor-type="char" svg:x="7.3681in" svg:y="10.8752in" svg:width="0.1307in" svg:height="0.1283in"><draw:text-box><text:p text:style-name="MP4">04</text:p></draw:text-box></draw:frame><draw:frame draw:style-name="Mfr3" draw:name="Frame10111" text:anchor-type="char" svg:x="7.3681in" svg:y="10.8752in" svg:width="0.1307in" svg:height="0.1283in"><draw:text-box><text:p text:style-name="MP4">04</text:p></draw:text-box></draw:frame><draw:frame draw:style-name="Mfr4" draw:name="Frame15" text:anchor-type="char" svg:x="7.3681in" svg:y="10.8752in" svg:width="0.1307in" svg:height="0.1283in"><draw:text-box><text:p text:style-name="MP4">04</text:p></draw:text-box></draw:frame><draw:frame draw:style-name="Mfr2" draw:name="Image309" text:anchor-type="char" svg:x="0.7736in" svg:y="10.8752in" svg:width="1.9181in" svg:height="0.128in"><draw:image xlink:href="Pictures/10000001000000B80000000C00EA2F60.png" xlink:type="simple" xlink:show="embed" xlink:actuate="onLoad" draw:mime-type="image/png"/></draw:frame><draw:frame draw:style-name="Mfr2" draw:name="Image313" text:anchor-type="char" svg:x="7.3681in" svg:y="10.8752in" svg:width="0.1291in" svg:height="0.128in"><draw:image xlink:href="Pictures/100000010000000C0000000C43EC18F3.png" xlink:type="simple" xlink:show="embed" xlink:actuate="onLoad" draw:mime-type="image/png"/></draw:frame></text:p>
      </style:footer-left>
    </style:master-page>
    <style:master-page style:name="Converted5" style:page-layout-name="Mpm2" draw:style-name="Mdp1">
      <style:footer>
        <text:p text:style-name="MP1"><draw:frame draw:style-name="Mfr1" draw:name="Image 65" text:anchor-type="char" svg:x="3.7965in" svg:y="10.5917in" svg:width="0.6945in" svg:height="0.6138in"><draw:image xlink:href="Pictures/10000000000000D0000000B830B1DD11.jpg" xlink:type="simple" xlink:show="embed" xlink:actuate="onLoad" draw:mime-type="image/jpeg"/></draw:frame><draw:frame draw:style-name="Mfr4" draw:name="Frame20" text:anchor-type="char" svg:x="0.7752in" svg:y="10.8756in" svg:width="1.9154in" svg:height="0.122in"><draw:text-box><text:p text:style-name="MP5"><text:span text:style-name="MT7">D</text:span><text:span text:style-name="MT8">.</text:span><text:span text:style-name="MT7">O</text:span><text:span text:style-name="MT8">.</text:span><text:span text:style-name="MT9"> </text:span><text:span text:style-name="MT7">PREFEITURA</text:span><text:span text:style-name="MT10"> </text:span><text:span text:style-name="MT7">MUNICIPAL</text:span><text:span text:style-name="MT11"> </text:span><text:span text:style-name="MT7">DE</text:span><text:span text:style-name="MT12"> </text:span><text:span text:style-name="MT13">CACHOEIRO</text:span></text:p></draw:text-box></draw:frame><draw:frame draw:style-name="Mfr3" draw:name="Frame11" text:anchor-type="char" svg:x="0.7752in" svg:y="10.8756in" svg:width="1.9154in" svg:height="0.122in"><draw:text-box><text:p text:style-name="MP5"><text:span text:style-name="MT7">D</text:span><text:span text:style-name="MT8">.</text:span><text:span text:style-name="MT7">O</text:span><text:span text:style-name="MT8">.</text:span><text:span text:style-name="MT9"> </text:span><text:span text:style-name="MT7">PREFEITURA</text:span><text:span text:style-name="MT10"> </text:span><text:span text:style-name="MT7">MUNICIPAL</text:span><text:span text:style-name="MT11"> </text:span><text:span text:style-name="MT7">DE</text:span><text:span text:style-name="MT12"> </text:span><text:span text:style-name="MT13">CACHOEIRO</text:span></text:p></draw:text-box></draw:frame><draw:frame draw:style-name="Mfr3" draw:name="Frame111" text:anchor-type="char" svg:x="0.7752in" svg:y="10.8756in" svg:width="1.9154in" svg:height="0.122in"><draw:text-box><text:p text:style-name="MP5"><text:span text:style-name="MT7">D</text:span><text:span text:style-name="MT8">.</text:span><text:span text:style-name="MT7">O</text:span><text:span text:style-name="MT8">.</text:span><text:span text:style-name="MT9"> </text:span><text:span text:style-name="MT7">PREFEITURA</text:span><text:span text:style-name="MT10"> </text:span><text:span text:style-name="MT7">MUNICIPAL</text:span><text:span text:style-name="MT11"> </text:span><text:span text:style-name="MT7">DE</text:span><text:span text:style-name="MT12"> </text:span><text:span text:style-name="MT13">CACHOEIRO</text:span></text:p></draw:text-box></draw:frame><draw:frame draw:style-name="Mfr3" draw:name="Frame1111" text:anchor-type="char" svg:x="0.7752in" svg:y="10.8756in" svg:width="1.9154in" svg:height="0.122in"><draw:text-box><text:p text:style-name="MP5"><text:span text:style-name="MT7">D</text:span><text:span text:style-name="MT8">.</text:span><text:span text:style-name="MT7">O</text:span><text:span text:style-name="MT8">.</text:span><text:span text:style-name="MT9"> </text:span><text:span text:style-name="MT7">PREFEITURA</text:span><text:span text:style-name="MT10"> </text:span><text:span text:style-name="MT7">MUNICIPAL</text:span><text:span text:style-name="MT11"> </text:span><text:span text:style-name="MT7">DE</text:span><text:span text:style-name="MT12"> </text:span><text:span text:style-name="MT13">CACHOEIRO</text:span></text:p></draw:text-box></draw:frame><draw:frame draw:style-name="Mfr3" draw:name="Frame11111" text:anchor-type="char" svg:x="0.7752in" svg:y="10.8756in" svg:width="1.9154in" svg:height="0.122in"><draw:text-box><text:p text:style-name="MP5"><text:span text:style-name="MT7">D</text:span><text:span text:style-name="MT8">.</text:span><text:span text:style-name="MT7">O</text:span><text:span text:style-name="MT8">.</text:span><text:span text:style-name="MT9"> </text:span><text:span text:style-name="MT7">PREFEITURA</text:span><text:span text:style-name="MT10"> </text:span><text:span text:style-name="MT7">MUNICIPAL</text:span><text:span text:style-name="MT11"> </text:span><text:span text:style-name="MT7">DE</text:span><text:span text:style-name="MT12"> </text:span><text:span text:style-name="MT13">CACHOEIRO</text:span></text:p></draw:text-box></draw:frame><draw:frame draw:style-name="Mfr4" draw:name="Frame21" text:anchor-type="char" svg:x="7.3252in" svg:y="10.8752in" svg:width="0.1307in" svg:height="0.1283in"><draw:text-box><text:p text:style-name="MP3"><text:span text:style-name="MT14">07</text:span><text:span text:style-name="MT14"/></text:p></draw:text-box></draw:frame><draw:frame draw:style-name="Mfr3" draw:name="Frame12" text:anchor-type="char" svg:x="7.3252in" svg:y="10.8752in" svg:width="0.1307in" svg:height="0.1283in"><draw:text-box><text:p text:style-name="MP4">07</text:p></draw:text-box></draw:frame><draw:frame draw:style-name="Mfr3" draw:name="Frame121" text:anchor-type="char" svg:x="7.3252in" svg:y="10.8752in" svg:width="0.1307in" svg:height="0.1283in"><draw:text-box><text:p text:style-name="MP4">07</text:p></draw:text-box></draw:frame><draw:frame draw:style-name="Mfr3" draw:name="Frame1211" text:anchor-type="char" svg:x="7.3252in" svg:y="10.8752in" svg:width="0.1307in" svg:height="0.1283in"><draw:text-box><text:p text:style-name="MP4">07</text:p></draw:text-box></draw:frame><draw:frame draw:style-name="Mfr3" draw:name="Frame12111" text:anchor-type="char" svg:x="7.3252in" svg:y="10.8752in" svg:width="0.1307in" svg:height="0.1283in"><draw:text-box><text:p text:style-name="MP4">07</text:p></draw:text-box></draw:frame><draw:frame draw:style-name="Mfr3" draw:name="Frame121111" text:anchor-type="char" svg:x="7.3252in" svg:y="10.8752in" svg:width="0.1307in" svg:height="0.1283in"><draw:text-box><text:p text:style-name="MP4">07</text:p></draw:text-box></draw:frame><draw:frame draw:style-name="Mfr2" draw:name="Image201" text:anchor-type="char" svg:x="0.7752in" svg:y="10.8756in" svg:width="1.9138in" svg:height="0.1217in"><draw:image xlink:href="Pictures/10000001000000B70000000B07D9C1C2.png" xlink:type="simple" xlink:show="embed" xlink:actuate="onLoad" draw:mime-type="image/png"/></draw:frame><draw:frame draw:style-name="Mfr2" draw:name="Image306" text:anchor-type="char" svg:x="7.3252in" svg:y="10.8752in" svg:width="0.1291in" svg:height="0.128in"><draw:image xlink:href="Pictures/100000010000000C0000000C43EC18F3.png" xlink:type="simple" xlink:show="embed" xlink:actuate="onLoad" draw:mime-type="image/png"/></draw:frame></text:p>
      </style:footer>
      <style:footer-left>
        <text:p text:style-name="MP1"><draw:frame draw:style-name="Mfr1" draw:name="Image 62" text:anchor-type="char" svg:x="3.7902in" svg:y="10.5945in" svg:width="0.6866in" svg:height="0.6189in" draw:z-index="24"><draw:image xlink:href="Pictures/10000001000000840000007752069C51.png" xlink:type="simple" xlink:show="embed" xlink:actuate="onLoad" draw:mime-type="image/png"/></draw:frame><draw:frame draw:style-name="Mfr2" draw:name="Image199" text:anchor-type="char" svg:x="0.7736in" svg:y="10.8752in" svg:width="1.9181in" svg:height="0.128in" draw:z-index="175"><draw:image xlink:href="Pictures/10000001000000B80000000C00EA2F60.png" xlink:type="simple" xlink:show="embed" xlink:actuate="onLoad" draw:mime-type="image/png"/></draw:frame><draw:frame draw:style-name="Mfr2" draw:name="Image200" text:anchor-type="char" svg:x="7.3252in" svg:y="10.8752in" svg:width="0.1291in" svg:height="0.128in" draw:z-index="172"><draw:image xlink:href="Pictures/100000010000000C0000000C43EC18F3.png" xlink:type="simple" xlink:show="embed" xlink:actuate="onLoad" draw:mime-type="image/png"/></draw:frame></text:p>
      </style:footer-left>
    </style:master-page>
    <style:master-page style:name="Converted6" style:page-layout-name="Mpm5" draw:style-name="Mdp1">
      <style:header>
        <text:p text:style-name="MP1"><draw:frame draw:style-name="Mfr1" draw:name="Image 77" text:anchor-type="char" svg:x="0.4937in" svg:y="0in" svg:width="7.7736in" svg:height="1.3681in" draw:z-index="37"><draw:image xlink:href="Pictures/10000000000009180000019B2F5AA03B.png" xlink:type="simple" xlink:show="embed" xlink:actuate="onLoad" draw:mime-type="image/png"/></draw:frame></text:p>
      </style:header>
      <style:header-left>
        <text:p text:style-name="MP1"><draw:frame draw:style-name="Mfr1" draw:name="Image 78" text:anchor-type="char" svg:x="0.4937in" svg:y="0in" svg:width="7.7736in" svg:height="1.3681in"><draw:image xlink:href="Pictures/10000000000009180000019B2F5AA03B.png" xlink:type="simple" xlink:show="embed" xlink:actuate="onLoad" draw:mime-type="image/png"/></draw:frame></text:p>
      </style:header-left>
      <style:footer>
        <text:p text:style-name="MP1"><draw:frame draw:style-name="Mfr1" draw:name="Image 65 Copy 1" text:anchor-type="char" svg:x="3.7965in" svg:y="10.5917in" svg:width="0.6945in" svg:height="0.6138in" draw:z-index="191"><draw:image xlink:href="Pictures/10000000000000D0000000B830B1DD11.jpg" xlink:type="simple" xlink:show="embed" xlink:actuate="onLoad" draw:mime-type="image/jpeg"/></draw:frame><draw:frame draw:style-name="Mfr2" draw:name="Image314" text:anchor-type="char" svg:x="0.7752in" svg:y="10.8756in" svg:width="1.9138in" svg:height="0.1217in" draw:z-index="329"><draw:image xlink:href="Pictures/10000001000000B70000000B07D9C1C2.png" xlink:type="simple" xlink:show="embed" xlink:actuate="onLoad" draw:mime-type="image/png"/></draw:frame><draw:frame draw:style-name="Mfr2" draw:name="Image316" text:anchor-type="char" svg:x="7.3252in" svg:y="10.8752in" svg:width="0.1291in" svg:height="0.128in" draw:z-index="327"><draw:image xlink:href="Pictures/100000010000000C0000000C43EC18F3.png" xlink:type="simple" xlink:show="embed" xlink:actuate="onLoad" draw:mime-type="image/png"/></draw:frame></text:p>
      </style:footer>
      <style:footer-left>
        <text:p text:style-name="MP1"><draw:frame draw:style-name="Mfr1" draw:name="Image 62 Copy 1" text:anchor-type="char" svg:x="3.7902in" svg:y="10.5945in" svg:width="0.6866in" svg:height="0.6189in"><draw:image xlink:href="Pictures/10000001000000840000007752069C51.png" xlink:type="simple" xlink:show="embed" xlink:actuate="onLoad" draw:mime-type="image/png"/></draw:frame><draw:frame draw:style-name="Mfr3" draw:name="Frame17"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9"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9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9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91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24"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8" text:anchor-type="char" svg:x="7.3252in" svg:y="10.8752in" svg:width="0.1307in" svg:height="0.1283in"><draw:text-box><text:p text:style-name="MP4">06</text:p></draw:text-box></draw:frame><draw:frame draw:style-name="Mfr3" draw:name="Frame22" text:anchor-type="char" svg:x="7.3252in" svg:y="10.8752in" svg:width="0.1307in" svg:height="0.1283in"><draw:text-box><text:p text:style-name="MP4">06</text:p></draw:text-box></draw:frame><draw:frame draw:style-name="Mfr3" draw:name="Frame221" text:anchor-type="char" svg:x="7.3252in" svg:y="10.8752in" svg:width="0.1307in" svg:height="0.1283in"><draw:text-box><text:p text:style-name="MP4">06</text:p></draw:text-box></draw:frame><draw:frame draw:style-name="Mfr3" draw:name="Frame2211" text:anchor-type="char" svg:x="7.3252in" svg:y="10.8752in" svg:width="0.1307in" svg:height="0.1283in"><draw:text-box><text:p text:style-name="MP4">06</text:p></draw:text-box></draw:frame><draw:frame draw:style-name="Mfr3" draw:name="Frame22111" text:anchor-type="char" svg:x="7.3252in" svg:y="10.8752in" svg:width="0.1307in" svg:height="0.1283in"><draw:text-box><text:p text:style-name="MP4">06</text:p></draw:text-box></draw:frame><draw:frame draw:style-name="Mfr4" draw:name="Frame25" text:anchor-type="char" svg:x="7.3252in" svg:y="10.8752in" svg:width="0.1307in" svg:height="0.1283in"><draw:text-box><text:p text:style-name="MP4">06</text:p></draw:text-box></draw:frame><draw:frame draw:style-name="Mfr2" draw:name="Image317" text:anchor-type="char" svg:x="0.7736in" svg:y="10.8752in" svg:width="1.9181in" svg:height="0.128in"><draw:image xlink:href="Pictures/10000001000000B80000000C00EA2F60.png" xlink:type="simple" xlink:show="embed" xlink:actuate="onLoad" draw:mime-type="image/png"/></draw:frame><draw:frame draw:style-name="Mfr2" draw:name="Image318" text:anchor-type="char" svg:x="7.3252in" svg:y="10.8752in" svg:width="0.1291in" svg:height="0.128in"><draw:image xlink:href="Pictures/100000010000000C0000000C43EC18F3.png" xlink:type="simple" xlink:show="embed" xlink:actuate="onLoad" draw:mime-type="image/png"/></draw:frame></text:p>
      </style:footer-left>
    </style:master-page>
    <style:master-page style:name="Converted7" style:page-layout-name="Mpm6" draw:style-name="Mdp1">
      <style:header>
        <text:p text:style-name="MP1"><draw:frame draw:style-name="Mfr1" draw:name="Image 77 Copy 1" text:anchor-type="char" svg:x="0.4937in" svg:y="0in" svg:width="7.7736in" svg:height="1.3681in"><draw:image xlink:href="Pictures/10000000000009180000019B2F5AA03B.png" xlink:type="simple" xlink:show="embed" xlink:actuate="onLoad" draw:mime-type="image/png"/></draw:frame></text:p>
      </style:header>
      <style:header-left>
        <text:p text:style-name="MP1"><draw:frame draw:style-name="Mfr1" draw:name="Image 78 Copy 1" text:anchor-type="char" svg:x="0.4937in" svg:y="0in" svg:width="7.7736in" svg:height="1.3681in" draw:z-index="258"><draw:image xlink:href="Pictures/10000000000009180000019B2F5AA03B.png" xlink:type="simple" xlink:show="embed" xlink:actuate="onLoad" draw:mime-type="image/png"/></draw:frame></text:p>
      </style:header-left>
      <style:footer>
        <text:p text:style-name="MP1"><draw:frame draw:style-name="Mfr1" draw:name="Image 84" text:anchor-type="char" svg:x="3.7965in" svg:y="10.5917in" svg:width="0.6945in" svg:height="0.6138in"><draw:image xlink:href="Pictures/10000000000000D0000000B830B1DD11.jpg" xlink:type="simple" xlink:show="embed" xlink:actuate="onLoad" draw:mime-type="image/jpeg"/></draw:frame><draw:frame draw:style-name="Mfr4" draw:name="Frame28" text:anchor-type="char" svg:x="0.7752in" svg:y="10.8756in" svg:width="1.9154in" svg:height="0.122in"><draw:text-box><text:p text:style-name="MP5"><text:span text:style-name="MT7">D</text:span><text:span text:style-name="MT8">.</text:span><text:span text:style-name="MT7">O</text:span><text:span text:style-name="MT8">.</text:span><text:span text:style-name="MT9"> </text:span><text:span text:style-name="MT7">PREFEITURA</text:span><text:span text:style-name="MT10"> </text:span><text:span text:style-name="MT7">MUNICIPAL</text:span><text:span text:style-name="MT11"> </text:span><text:span text:style-name="MT7">DE</text:span><text:span text:style-name="MT12"> </text:span><text:span text:style-name="MT13">CACHOEIRO</text:span></text:p></draw:text-box></draw:frame><draw:frame draw:style-name="Mfr3" draw:name="Frame23" text:anchor-type="char" svg:x="0.7752in" svg:y="10.8756in" svg:width="1.9154in" svg:height="0.122in"><draw:text-box><text:p text:style-name="MP5"><text:span text:style-name="MT7">D</text:span><text:span text:style-name="MT8">.</text:span><text:span text:style-name="MT7">O</text:span><text:span text:style-name="MT8">.</text:span><text:span text:style-name="MT9"> </text:span><text:span text:style-name="MT7">PREFEITURA</text:span><text:span text:style-name="MT10"> </text:span><text:span text:style-name="MT7">MUNICIPAL</text:span><text:span text:style-name="MT11"> </text:span><text:span text:style-name="MT7">DE</text:span><text:span text:style-name="MT12"> </text:span><text:span text:style-name="MT13">CACHOEIRO</text:span></text:p></draw:text-box></draw:frame><draw:frame draw:style-name="Mfr3" draw:name="Frame231" text:anchor-type="char" svg:x="0.7752in" svg:y="10.8756in" svg:width="1.9154in" svg:height="0.122in"><draw:text-box><text:p text:style-name="MP5"><text:span text:style-name="MT7">D</text:span><text:span text:style-name="MT8">.</text:span><text:span text:style-name="MT7">O</text:span><text:span text:style-name="MT8">.</text:span><text:span text:style-name="MT9"> </text:span><text:span text:style-name="MT7">PREFEITURA</text:span><text:span text:style-name="MT10"> </text:span><text:span text:style-name="MT7">MUNICIPAL</text:span><text:span text:style-name="MT11"> </text:span><text:span text:style-name="MT7">DE</text:span><text:span text:style-name="MT12"> </text:span><text:span text:style-name="MT13">CACHOEIRO</text:span></text:p></draw:text-box></draw:frame><draw:frame draw:style-name="Mfr3" draw:name="Frame2311" text:anchor-type="char" svg:x="0.7752in" svg:y="10.8756in" svg:width="1.9154in" svg:height="0.122in"><draw:text-box><text:p text:style-name="MP5"><text:span text:style-name="MT7">D</text:span><text:span text:style-name="MT8">.</text:span><text:span text:style-name="MT7">O</text:span><text:span text:style-name="MT8">.</text:span><text:span text:style-name="MT9"> </text:span><text:span text:style-name="MT7">PREFEITURA</text:span><text:span text:style-name="MT10"> </text:span><text:span text:style-name="MT7">MUNICIPAL</text:span><text:span text:style-name="MT11"> </text:span><text:span text:style-name="MT7">DE</text:span><text:span text:style-name="MT12"> </text:span><text:span text:style-name="MT13">CACHOEIRO</text:span></text:p></draw:text-box></draw:frame><draw:frame draw:style-name="Mfr3" draw:name="Frame23111" text:anchor-type="char" svg:x="0.7752in" svg:y="10.8756in" svg:width="1.9154in" svg:height="0.122in"><draw:text-box><text:p text:style-name="MP5"><text:span text:style-name="MT7">D</text:span><text:span text:style-name="MT8">.</text:span><text:span text:style-name="MT7">O</text:span><text:span text:style-name="MT8">.</text:span><text:span text:style-name="MT9"> </text:span><text:span text:style-name="MT7">PREFEITURA</text:span><text:span text:style-name="MT10"> </text:span><text:span text:style-name="MT7">MUNICIPAL</text:span><text:span text:style-name="MT11"> </text:span><text:span text:style-name="MT7">DE</text:span><text:span text:style-name="MT12"> </text:span><text:span text:style-name="MT13">CACHOEIRO</text:span></text:p></draw:text-box></draw:frame><draw:frame draw:style-name="Mfr4" draw:name="Frame29" text:anchor-type="char" svg:x="7.3252in" svg:y="10.8752in" svg:width="0.1307in" svg:height="0.1283in"><draw:text-box><text:p text:style-name="MP3"><text:span text:style-name="MT14">09</text:span><text:span text:style-name="MT14"/></text:p></draw:text-box></draw:frame><draw:frame draw:style-name="Mfr3" draw:name="Frame26" text:anchor-type="char" svg:x="7.3252in" svg:y="10.8752in" svg:width="0.1307in" svg:height="0.1283in"><draw:text-box><text:p text:style-name="MP4">09</text:p></draw:text-box></draw:frame><draw:frame draw:style-name="Mfr3" draw:name="Frame261" text:anchor-type="char" svg:x="7.3252in" svg:y="10.8752in" svg:width="0.1307in" svg:height="0.1283in"><draw:text-box><text:p text:style-name="MP4">09</text:p></draw:text-box></draw:frame><draw:frame draw:style-name="Mfr3" draw:name="Frame2611" text:anchor-type="char" svg:x="7.3252in" svg:y="10.8752in" svg:width="0.1307in" svg:height="0.1283in"><draw:text-box><text:p text:style-name="MP4">09</text:p></draw:text-box></draw:frame><draw:frame draw:style-name="Mfr3" draw:name="Frame26111" text:anchor-type="char" svg:x="7.3252in" svg:y="10.8752in" svg:width="0.1307in" svg:height="0.1283in"><draw:text-box><text:p text:style-name="MP4">09</text:p></draw:text-box></draw:frame><draw:frame draw:style-name="Mfr3" draw:name="Frame261111" text:anchor-type="char" svg:x="7.3252in" svg:y="10.8752in" svg:width="0.1307in" svg:height="0.1283in"><draw:text-box><text:p text:style-name="MP4">09</text:p></draw:text-box></draw:frame><draw:frame draw:style-name="Mfr2" draw:name="Image205" text:anchor-type="char" svg:x="0.7752in" svg:y="10.8756in" svg:width="1.9138in" svg:height="0.1217in"><draw:image xlink:href="Pictures/10000001000000B70000000B07D9C1C2.png" xlink:type="simple" xlink:show="embed" xlink:actuate="onLoad" draw:mime-type="image/png"/></draw:frame><draw:frame draw:style-name="Mfr2" draw:name="Image305" text:anchor-type="char" svg:x="7.3252in" svg:y="10.8752in" svg:width="0.1291in" svg:height="0.128in"><draw:image xlink:href="Pictures/100000010000000C0000000C43EC18F3.png" xlink:type="simple" xlink:show="embed" xlink:actuate="onLoad" draw:mime-type="image/png"/></draw:frame></text:p>
      </style:footer>
      <style:footer-left>
        <text:p text:style-name="MP1"><draw:frame draw:style-name="Mfr1" draw:name="Image 81" text:anchor-type="char" svg:x="3.7965in" svg:y="10.5917in" svg:width="0.6945in" svg:height="0.6138in" draw:z-index="174"><draw:image xlink:href="Pictures/10000000000000D0000000B830B1DD11.jpg" xlink:type="simple" xlink:show="embed" xlink:actuate="onLoad" draw:mime-type="image/jpeg"/></draw:frame><draw:frame draw:style-name="Mfr2" draw:name="Image202" text:anchor-type="char" svg:x="0.7752in" svg:y="10.8756in" svg:width="1.9138in" svg:height="0.1217in" draw:z-index="443"><draw:image xlink:href="Pictures/10000001000000B70000000B07D9C1C2.png" xlink:type="simple" xlink:show="embed" xlink:actuate="onLoad" draw:mime-type="image/png"/></draw:frame><draw:frame draw:style-name="Mfr2" draw:name="Image204" text:anchor-type="char" svg:x="7.3252in" svg:y="10.8752in" svg:width="0.1291in" svg:height="0.128in" draw:z-index="413"><draw:image xlink:href="Pictures/100000010000000C0000000C43EC18F3.png" xlink:type="simple" xlink:show="embed" xlink:actuate="onLoad" draw:mime-type="image/png"/></draw:frame></text:p>
      </style:footer-left>
    </style:master-page>
    <style:master-page style:name="Converted8" style:page-layout-name="Mpm5" draw:style-name="Mdp1">
      <style:header>
        <text:p text:style-name="MP1"><draw:frame draw:style-name="Mfr1" draw:name="Image 88" text:anchor-type="char" svg:x="0.4937in" svg:y="0in" svg:width="7.7736in" svg:height="1.3681in" draw:z-index="238"><draw:image xlink:href="Pictures/10000000000009180000019B2F5AA03B.png" xlink:type="simple" xlink:show="embed" xlink:actuate="onLoad" draw:mime-type="image/png"/></draw:frame></text:p>
      </style:header>
      <style:header-left>
        <text:p text:style-name="MP1"><draw:frame draw:style-name="Mfr1" draw:name="Image 89" text:anchor-type="char" svg:x="0.4937in" svg:y="0in" svg:width="7.7736in" svg:height="1.3681in"><draw:image xlink:href="Pictures/10000000000009180000019B2F5AA03B.png" xlink:type="simple" xlink:show="embed" xlink:actuate="onLoad" draw:mime-type="image/png"/></draw:frame></text:p>
      </style:header-left>
      <style:footer>
        <text:p text:style-name="MP1"><draw:frame draw:style-name="Mfr1" draw:name="Image 84 Copy 1" text:anchor-type="char" svg:x="3.7965in" svg:y="10.5917in" svg:width="0.6945in" svg:height="0.6138in" draw:z-index="467"><draw:image xlink:href="Pictures/10000000000000D0000000B830B1DD11.jpg" xlink:type="simple" xlink:show="embed" xlink:actuate="onLoad" draw:mime-type="image/jpeg"/></draw:frame><draw:frame draw:style-name="Mfr2" draw:name="Image319" text:anchor-type="char" svg:x="0.7752in" svg:y="10.8756in" svg:width="1.9138in" svg:height="0.1217in" draw:z-index="468"><draw:image xlink:href="Pictures/10000001000000B70000000B07D9C1C2.png" xlink:type="simple" xlink:show="embed" xlink:actuate="onLoad" draw:mime-type="image/png"/></draw:frame><draw:frame draw:style-name="Mfr2" draw:name="Image320" text:anchor-type="char" svg:x="7.3252in" svg:y="10.8752in" svg:width="0.1291in" svg:height="0.128in" draw:z-index="466"><draw:image xlink:href="Pictures/100000010000000C0000000C43EC18F3.png" xlink:type="simple" xlink:show="embed" xlink:actuate="onLoad" draw:mime-type="image/png"/></draw:frame></text:p>
      </style:footer>
      <style:footer-left>
        <text:p text:style-name="MP1"><draw:frame draw:style-name="Mfr1" draw:name="Image 81 Copy 1" text:anchor-type="char" svg:x="3.7965in" svg:y="10.5917in" svg:width="0.6945in" svg:height="0.6138in"><draw:image xlink:href="Pictures/10000000000000D0000000B830B1DD11.jpg" xlink:type="simple" xlink:show="embed" xlink:actuate="onLoad" draw:mime-type="image/jpeg"/></draw:frame><draw:frame draw:style-name="Mfr3" draw:name="Frame32" text:anchor-type="char" svg:x="0.7752in" svg:y="10.8756in" svg:width="1.9154in" svg:height="0.122in"><draw:text-box><text:p text:style-name="MP5"><text:span text:style-name="MT7">D</text:span><text:span text:style-name="MT8">.</text:span><text:span text:style-name="MT7">O</text:span><text:span text:style-name="MT8">.</text:span><text:span text:style-name="MT9"> </text:span><text:span text:style-name="MT7">PREFEITURA</text:span><text:span text:style-name="MT10"> </text:span><text:span text:style-name="MT7">MUNICIPAL</text:span><text:span text:style-name="MT11"> </text:span><text:span text:style-name="MT7">DE</text:span><text:span text:style-name="MT12"> </text:span><text:span text:style-name="MT13">CACHOEIRO</text:span></text:p></draw:text-box></draw:frame><draw:frame draw:style-name="Mfr3" draw:name="Frame34" text:anchor-type="char" svg:x="0.7752in" svg:y="10.8756in" svg:width="1.9154in" svg:height="0.122in"><draw:text-box><text:p text:style-name="MP5"><text:span text:style-name="MT7">D</text:span><text:span text:style-name="MT8">.</text:span><text:span text:style-name="MT7">O</text:span><text:span text:style-name="MT8">.</text:span><text:span text:style-name="MT9"> </text:span><text:span text:style-name="MT7">PREFEITURA</text:span><text:span text:style-name="MT10"> </text:span><text:span text:style-name="MT7">MUNICIPAL</text:span><text:span text:style-name="MT11"> </text:span><text:span text:style-name="MT7">DE</text:span><text:span text:style-name="MT12"> </text:span><text:span text:style-name="MT13">CACHOEIRO</text:span></text:p></draw:text-box></draw:frame><draw:frame draw:style-name="Mfr3" draw:name="Frame341" text:anchor-type="char" svg:x="0.7752in" svg:y="10.8756in" svg:width="1.9154in" svg:height="0.122in"><draw:text-box><text:p text:style-name="MP5"><text:span text:style-name="MT7">D</text:span><text:span text:style-name="MT8">.</text:span><text:span text:style-name="MT7">O</text:span><text:span text:style-name="MT8">.</text:span><text:span text:style-name="MT9"> </text:span><text:span text:style-name="MT7">PREFEITURA</text:span><text:span text:style-name="MT10"> </text:span><text:span text:style-name="MT7">MUNICIPAL</text:span><text:span text:style-name="MT11"> </text:span><text:span text:style-name="MT7">DE</text:span><text:span text:style-name="MT12"> </text:span><text:span text:style-name="MT13">CACHOEIRO</text:span></text:p></draw:text-box></draw:frame><draw:frame draw:style-name="Mfr3" draw:name="Frame3411" text:anchor-type="char" svg:x="0.7752in" svg:y="10.8756in" svg:width="1.9154in" svg:height="0.122in"><draw:text-box><text:p text:style-name="MP5"><text:span text:style-name="MT7">D</text:span><text:span text:style-name="MT8">.</text:span><text:span text:style-name="MT7">O</text:span><text:span text:style-name="MT8">.</text:span><text:span text:style-name="MT9"> </text:span><text:span text:style-name="MT7">PREFEITURA</text:span><text:span text:style-name="MT10"> </text:span><text:span text:style-name="MT7">MUNICIPAL</text:span><text:span text:style-name="MT11"> </text:span><text:span text:style-name="MT7">DE</text:span><text:span text:style-name="MT12"> </text:span><text:span text:style-name="MT13">CACHOEIRO</text:span></text:p></draw:text-box></draw:frame><draw:frame draw:style-name="Mfr3" draw:name="Frame331" text:anchor-type="char" svg:x="0.7752in" svg:y="10.8756in" svg:width="1.9154in" svg:height="0.122in"><draw:text-box><text:p text:style-name="MP5"><text:span text:style-name="MT7">D</text:span><text:span text:style-name="MT8">.</text:span><text:span text:style-name="MT7">O</text:span><text:span text:style-name="MT8">.</text:span><text:span text:style-name="MT9"> </text:span><text:span text:style-name="MT7">PREFEITURA</text:span><text:span text:style-name="MT10"> </text:span><text:span text:style-name="MT7">MUNICIPAL</text:span><text:span text:style-name="MT11"> </text:span><text:span text:style-name="MT7">DE</text:span><text:span text:style-name="MT12"> </text:span><text:span text:style-name="MT13">CACHOEIRO</text:span></text:p></draw:text-box></draw:frame><draw:frame draw:style-name="Mfr4" draw:name="Frame321" text:anchor-type="char" svg:x="0.7752in" svg:y="10.8756in" svg:width="1.9154in" svg:height="0.122in"><draw:text-box><text:p text:style-name="MP5"><text:span text:style-name="MT7">D</text:span><text:span text:style-name="MT8">.</text:span><text:span text:style-name="MT7">O</text:span><text:span text:style-name="MT8">.</text:span><text:span text:style-name="MT9"> </text:span><text:span text:style-name="MT7">PREFEITURA</text:span><text:span text:style-name="MT10"> </text:span><text:span text:style-name="MT7">MUNICIPAL</text:span><text:span text:style-name="MT11"> </text:span><text:span text:style-name="MT7">DE</text:span><text:span text:style-name="MT12"> </text:span><text:span text:style-name="MT13">CACHOEIRO</text:span></text:p></draw:text-box></draw:frame><draw:frame draw:style-name="Mfr3" draw:name="Frame33" text:anchor-type="char" svg:x="7.3252in" svg:y="10.8752in" svg:width="0.1307in" svg:height="0.1283in"><draw:text-box><text:p text:style-name="MP4">08</text:p></draw:text-box></draw:frame><draw:frame draw:style-name="Mfr3" draw:name="Frame35" text:anchor-type="char" svg:x="7.3252in" svg:y="10.8752in" svg:width="0.1307in" svg:height="0.1283in"><draw:text-box><text:p text:style-name="MP4">08</text:p></draw:text-box></draw:frame><draw:frame draw:style-name="Mfr3" draw:name="Frame351" text:anchor-type="char" svg:x="7.3252in" svg:y="10.8752in" svg:width="0.1307in" svg:height="0.1283in"><draw:text-box><text:p text:style-name="MP4">08</text:p></draw:text-box></draw:frame><draw:frame draw:style-name="Mfr3" draw:name="Frame3511" text:anchor-type="char" svg:x="7.3252in" svg:y="10.8752in" svg:width="0.1307in" svg:height="0.1283in"><draw:text-box><text:p text:style-name="MP4">08</text:p></draw:text-box></draw:frame><draw:frame draw:style-name="Mfr3" draw:name="Frame34111" text:anchor-type="char" svg:x="7.3252in" svg:y="10.8752in" svg:width="0.1307in" svg:height="0.1283in"><draw:text-box><text:p text:style-name="MP4">08</text:p></draw:text-box></draw:frame><draw:frame draw:style-name="Mfr4" draw:name="Frame3311" text:anchor-type="char" svg:x="7.3252in" svg:y="10.8752in" svg:width="0.1307in" svg:height="0.1283in"><draw:text-box><text:p text:style-name="MP4">08</text:p></draw:text-box></draw:frame><draw:frame draw:style-name="Mfr2" draw:name="Image322" text:anchor-type="char" svg:x="0.7752in" svg:y="10.8756in" svg:width="1.9138in" svg:height="0.1217in"><draw:image xlink:href="Pictures/10000001000000B70000000B07D9C1C2.png" xlink:type="simple" xlink:show="embed" xlink:actuate="onLoad" draw:mime-type="image/png"/></draw:frame><draw:frame draw:style-name="Mfr2" draw:name="Image323" text:anchor-type="char" svg:x="7.3252in" svg:y="10.8752in" svg:width="0.1291in" svg:height="0.128in"><draw:image xlink:href="Pictures/100000010000000C0000000C43EC18F3.png" xlink:type="simple" xlink:show="embed" xlink:actuate="onLoad" draw:mime-type="image/png"/></draw:frame></text:p>
      </style:footer-left>
    </style:master-page>
    <style:master-page style:name="Converted9" style:page-layout-name="Mpm6" draw:style-name="Mdp1">
      <style:header>
        <text:p text:style-name="MP1"><draw:frame draw:style-name="Mfr1" draw:name="Image 88 Copy 1" text:anchor-type="char" svg:x="0.4937in" svg:y="0in" svg:width="7.7736in" svg:height="1.3681in"><draw:image xlink:href="Pictures/10000000000009180000019B2F5AA03B.png" xlink:type="simple" xlink:show="embed" xlink:actuate="onLoad" draw:mime-type="image/png"/></draw:frame></text:p>
      </style:header>
      <style:header-left>
        <text:p text:style-name="MP1"><draw:frame draw:style-name="Mfr1" draw:name="Image 89 Copy 1" text:anchor-type="char" svg:x="0.4937in" svg:y="0in" svg:width="7.7736in" svg:height="1.3681in" draw:z-index="220"><draw:image xlink:href="Pictures/10000000000009180000019B2F5AA03B.png" xlink:type="simple" xlink:show="embed" xlink:actuate="onLoad" draw:mime-type="image/png"/></draw:frame></text:p>
      </style:header-left>
      <style:footer>
        <text:p text:style-name="MP1"><draw:frame draw:style-name="Mfr1" draw:name="Image 94" text:anchor-type="char" svg:x="3.7965in" svg:y="10.5917in" svg:width="0.6945in" svg:height="0.6138in"><draw:image xlink:href="Pictures/10000000000000D0000000B830B1DD11.jpg" xlink:type="simple" xlink:show="embed" xlink:actuate="onLoad" draw:mime-type="image/jpeg"/></draw:frame><draw:frame draw:style-name="Mfr4" draw:name="Frame36" text:anchor-type="char" svg:x="0.7752in" svg:y="10.8756in" svg:width="1.9154in" svg:height="0.122in"><draw:text-box><text:p text:style-name="MP5"><text:span text:style-name="MT7">D</text:span><text:span text:style-name="MT8">.</text:span><text:span text:style-name="MT7">O</text:span><text:span text:style-name="MT8">.</text:span><text:span text:style-name="MT9"> </text:span><text:span text:style-name="MT7">PREFEITURA</text:span><text:span text:style-name="MT10"> </text:span><text:span text:style-name="MT7">MUNICIPAL</text:span><text:span text:style-name="MT11"> </text:span><text:span text:style-name="MT7">DE</text:span><text:span text:style-name="MT12"> </text:span><text:span text:style-name="MT13">CACHOEIRO</text:span></text:p></draw:text-box></draw:frame><draw:frame draw:style-name="Mfr3" draw:name="Frame37" text:anchor-type="char" svg:x="0.7752in" svg:y="10.8756in" svg:width="1.9154in" svg:height="0.122in"><draw:text-box><text:p text:style-name="MP5"><text:span text:style-name="MT7">D</text:span><text:span text:style-name="MT8">.</text:span><text:span text:style-name="MT7">O</text:span><text:span text:style-name="MT8">.</text:span><text:span text:style-name="MT9"> </text:span><text:span text:style-name="MT7">PREFEITURA</text:span><text:span text:style-name="MT10"> </text:span><text:span text:style-name="MT7">MUNICIPAL</text:span><text:span text:style-name="MT11"> </text:span><text:span text:style-name="MT7">DE</text:span><text:span text:style-name="MT12"> </text:span><text:span text:style-name="MT13">CACHOEIRO</text:span></text:p></draw:text-box></draw:frame><draw:frame draw:style-name="Mfr3" draw:name="Frame371" text:anchor-type="char" svg:x="0.7752in" svg:y="10.8756in" svg:width="1.9154in" svg:height="0.122in"><draw:text-box><text:p text:style-name="MP5"><text:span text:style-name="MT7">D</text:span><text:span text:style-name="MT8">.</text:span><text:span text:style-name="MT7">O</text:span><text:span text:style-name="MT8">.</text:span><text:span text:style-name="MT9"> </text:span><text:span text:style-name="MT7">PREFEITURA</text:span><text:span text:style-name="MT10"> </text:span><text:span text:style-name="MT7">MUNICIPAL</text:span><text:span text:style-name="MT11"> </text:span><text:span text:style-name="MT7">DE</text:span><text:span text:style-name="MT12"> </text:span><text:span text:style-name="MT13">CACHOEIRO</text:span></text:p></draw:text-box></draw:frame><draw:frame draw:style-name="Mfr3" draw:name="Frame3711" text:anchor-type="char" svg:x="0.7752in" svg:y="10.8756in" svg:width="1.9154in" svg:height="0.122in"><draw:text-box><text:p text:style-name="MP5"><text:span text:style-name="MT7">D</text:span><text:span text:style-name="MT8">.</text:span><text:span text:style-name="MT7">O</text:span><text:span text:style-name="MT8">.</text:span><text:span text:style-name="MT9"> </text:span><text:span text:style-name="MT7">PREFEITURA</text:span><text:span text:style-name="MT10"> </text:span><text:span text:style-name="MT7">MUNICIPAL</text:span><text:span text:style-name="MT11"> </text:span><text:span text:style-name="MT7">DE</text:span><text:span text:style-name="MT12"> </text:span><text:span text:style-name="MT13">CACHOEIRO</text:span></text:p></draw:text-box></draw:frame><draw:frame draw:style-name="Mfr3" draw:name="Frame35111" text:anchor-type="char" svg:x="0.7752in" svg:y="10.8756in" svg:width="1.9154in" svg:height="0.122in"><draw:text-box><text:p text:style-name="MP5"><text:span text:style-name="MT7">D</text:span><text:span text:style-name="MT8">.</text:span><text:span text:style-name="MT7">O</text:span><text:span text:style-name="MT8">.</text:span><text:span text:style-name="MT9"> </text:span><text:span text:style-name="MT7">PREFEITURA</text:span><text:span text:style-name="MT10"> </text:span><text:span text:style-name="MT7">MUNICIPAL</text:span><text:span text:style-name="MT11"> </text:span><text:span text:style-name="MT7">DE</text:span><text:span text:style-name="MT12"> </text:span><text:span text:style-name="MT13">CACHOEIRO</text:span></text:p></draw:text-box></draw:frame><draw:frame draw:style-name="Mfr4" draw:name="Frame37111" text:anchor-type="char" svg:x="7.2972in" svg:y="10.8752in" svg:width="0.2in" svg:height="0.1283in"><draw:text-box><text:p text:style-name="MP6"><text:page-number text:select-page="current">11</text:page-number></text:p></draw:text-box></draw:frame><draw:frame draw:style-name="Mfr3" draw:name="Frame38" text:anchor-type="char" svg:x="7.2972in" svg:y="10.8752in" svg:width="0.2in" svg:height="0.1283in"><draw:text-box><text:p text:style-name="MP6"><text:page-number text:select-page="current">11</text:page-number></text:p></draw:text-box></draw:frame><draw:frame draw:style-name="Mfr3" draw:name="Frame381" text:anchor-type="char" svg:x="7.2972in" svg:y="10.8752in" svg:width="0.2in" svg:height="0.1283in"><draw:text-box><text:p text:style-name="MP6"><text:page-number text:select-page="current">11</text:page-number></text:p></draw:text-box></draw:frame><draw:frame draw:style-name="Mfr3" draw:name="Frame3811" text:anchor-type="char" svg:x="7.2972in" svg:y="10.8752in" svg:width="0.2in" svg:height="0.1283in"><draw:text-box><text:p text:style-name="MP6"><text:page-number text:select-page="current">11</text:page-number></text:p></draw:text-box></draw:frame><draw:frame draw:style-name="Mfr3" draw:name="Frame38111" text:anchor-type="char" svg:x="7.2972in" svg:y="10.8752in" svg:width="0.2in" svg:height="0.1283in"><draw:text-box><text:p text:style-name="MP6"><text:page-number text:select-page="current">11</text:page-number></text:p></draw:text-box></draw:frame><draw:frame draw:style-name="Mfr3" draw:name="Frame381111" text:anchor-type="char" svg:x="7.2972in" svg:y="10.8752in" svg:width="0.2in" svg:height="0.1283in"><draw:text-box><text:p text:style-name="MP6"><text:page-number text:select-page="current">11</text:page-number></text:p></draw:text-box></draw:frame><draw:frame draw:style-name="Mfr2" draw:name="Image208" text:anchor-type="char" svg:x="0.7752in" svg:y="10.8756in" svg:width="1.9138in" svg:height="0.1217in"><draw:image xlink:href="Pictures/10000001000000B70000000B07D9C1C2.png" xlink:type="simple" xlink:show="embed" xlink:actuate="onLoad" draw:mime-type="image/png"/></draw:frame><draw:frame draw:style-name="Mfr2" draw:name="Image304" text:anchor-type="char" svg:x="7.2972in" svg:y="10.8752in" svg:width="0.1984in" svg:height="0.128in"><draw:image xlink:href="Pictures/10000001000000130000000C5161F074.png" xlink:type="simple" xlink:show="embed" xlink:actuate="onLoad" draw:mime-type="image/png"/></draw:frame></text:p>
      </style:footer>
      <style:footer-left>
        <text:p text:style-name="MP1"><draw:frame draw:style-name="Mfr1" draw:name="Image 91" text:anchor-type="char" svg:x="3.7965in" svg:y="10.5917in" svg:width="0.6945in" svg:height="0.6138in" draw:z-index="111"><draw:image xlink:href="Pictures/10000000000000D0000000B830B1DD11.jpg" xlink:type="simple" xlink:show="embed" xlink:actuate="onLoad" draw:mime-type="image/jpeg"/></draw:frame><draw:frame draw:style-name="Mfr2" draw:name="Image206" text:anchor-type="char" svg:x="0.7752in" svg:y="10.8756in" svg:width="1.9138in" svg:height="0.1217in" draw:z-index="235"><draw:image xlink:href="Pictures/10000001000000B70000000B07D9C1C2.png" xlink:type="simple" xlink:show="embed" xlink:actuate="onLoad" draw:mime-type="image/png"/></draw:frame><draw:frame draw:style-name="Mfr2" draw:name="Image207" text:anchor-type="char" svg:x="7.2972in" svg:y="10.8752in" svg:width="0.1984in" svg:height="0.128in" draw:z-index="236"><draw:image xlink:href="Pictures/10000001000000130000000C5161F074.png" xlink:type="simple" xlink:show="embed" xlink:actuate="onLoad" draw:mime-type="image/png"/></draw:frame></text:p>
      </style:footer-left>
    </style:master-page>
    <style:master-page style:name="Converted10" style:page-layout-name="Mpm5" draw:style-name="Mdp1">
      <style:header>
        <text:p text:style-name="MP1"><draw:frame draw:style-name="Mfr1" draw:name="Image 98" text:anchor-type="char" svg:x="0.4937in" svg:y="0in" svg:width="7.7736in" svg:height="1.3681in" draw:z-index="103"><draw:image xlink:href="Pictures/10000000000009180000019B2F5AA03B.png" xlink:type="simple" xlink:show="embed" xlink:actuate="onLoad" draw:mime-type="image/png"/></draw:frame></text:p>
      </style:header>
      <style:header-left>
        <text:p text:style-name="MP1"><draw:frame draw:style-name="Mfr1" draw:name="Image 99" text:anchor-type="char" svg:x="0.4937in" svg:y="0in" svg:width="7.7736in" svg:height="1.3681in"><draw:image xlink:href="Pictures/10000000000009180000019B2F5AA03B.png" xlink:type="simple" xlink:show="embed" xlink:actuate="onLoad" draw:mime-type="image/png"/></draw:frame></text:p>
      </style:header-left>
      <style:footer>
        <text:p text:style-name="MP1"><draw:frame draw:style-name="Mfr1" draw:name="Image 94 Copy 1" text:anchor-type="char" svg:x="3.7965in" svg:y="10.5917in" svg:width="0.6945in" svg:height="0.6138in" draw:z-index="206"><draw:image xlink:href="Pictures/10000000000000D0000000B830B1DD11.jpg" xlink:type="simple" xlink:show="embed" xlink:actuate="onLoad" draw:mime-type="image/jpeg"/></draw:frame><draw:frame draw:style-name="Mfr2" draw:name="Image324" text:anchor-type="char" svg:x="0.7752in" svg:y="10.8756in" svg:width="1.9138in" svg:height="0.1217in" draw:z-index="388"><draw:image xlink:href="Pictures/10000001000000B70000000B07D9C1C2.png" xlink:type="simple" xlink:show="embed" xlink:actuate="onLoad" draw:mime-type="image/png"/></draw:frame><draw:frame draw:style-name="Mfr2" draw:name="Image325" text:anchor-type="char" svg:x="7.2972in" svg:y="10.8752in" svg:width="0.1984in" svg:height="0.128in" draw:z-index="369"><draw:image xlink:href="Pictures/10000001000000130000000C5161F074.png" xlink:type="simple" xlink:show="embed" xlink:actuate="onLoad" draw:mime-type="image/png"/></draw:frame></text:p>
      </style:footer>
      <style:footer-left>
        <text:p text:style-name="MP1"><draw:frame draw:style-name="Mfr1" draw:name="Image 91 Copy 1" text:anchor-type="char" svg:x="3.7965in" svg:y="10.5917in" svg:width="0.6945in" svg:height="0.6138in"><draw:image xlink:href="Pictures/10000000000000D0000000B830B1DD11.jpg" xlink:type="simple" xlink:show="embed" xlink:actuate="onLoad" draw:mime-type="image/jpeg"/></draw:frame><draw:frame draw:style-name="Mfr3" draw:name="Frame42" text:anchor-type="char" svg:x="0.7752in" svg:y="10.8756in" svg:width="1.9154in" svg:height="0.122in"><draw:text-box><text:p text:style-name="MP5"><text:span text:style-name="MT7">D</text:span><text:span text:style-name="MT8">.</text:span><text:span text:style-name="MT7">O</text:span><text:span text:style-name="MT8">.</text:span><text:span text:style-name="MT9"> </text:span><text:span text:style-name="MT7">PREFEITURA</text:span><text:span text:style-name="MT10"> </text:span><text:span text:style-name="MT7">MUNICIPAL</text:span><text:span text:style-name="MT11"> </text:span><text:span text:style-name="MT7">DE</text:span><text:span text:style-name="MT12"> </text:span><text:span text:style-name="MT13">CACHOEIRO</text:span></text:p></draw:text-box></draw:frame><draw:frame draw:style-name="Mfr3" draw:name="Frame44" text:anchor-type="char" svg:x="0.7752in" svg:y="10.8756in" svg:width="1.9154in" svg:height="0.122in"><draw:text-box><text:p text:style-name="MP5"><text:span text:style-name="MT7">D</text:span><text:span text:style-name="MT8">.</text:span><text:span text:style-name="MT7">O</text:span><text:span text:style-name="MT8">.</text:span><text:span text:style-name="MT9"> </text:span><text:span text:style-name="MT7">PREFEITURA</text:span><text:span text:style-name="MT10"> </text:span><text:span text:style-name="MT7">MUNICIPAL</text:span><text:span text:style-name="MT11"> </text:span><text:span text:style-name="MT7">DE</text:span><text:span text:style-name="MT12"> </text:span><text:span text:style-name="MT13">CACHOEIRO</text:span></text:p></draw:text-box></draw:frame><draw:frame draw:style-name="Mfr3" draw:name="Frame441" text:anchor-type="char" svg:x="0.7752in" svg:y="10.8756in" svg:width="1.9154in" svg:height="0.122in"><draw:text-box><text:p text:style-name="MP5"><text:span text:style-name="MT7">D</text:span><text:span text:style-name="MT8">.</text:span><text:span text:style-name="MT7">O</text:span><text:span text:style-name="MT8">.</text:span><text:span text:style-name="MT9"> </text:span><text:span text:style-name="MT7">PREFEITURA</text:span><text:span text:style-name="MT10"> </text:span><text:span text:style-name="MT7">MUNICIPAL</text:span><text:span text:style-name="MT11"> </text:span><text:span text:style-name="MT7">DE</text:span><text:span text:style-name="MT12"> </text:span><text:span text:style-name="MT13">CACHOEIRO</text:span></text:p></draw:text-box></draw:frame><draw:frame draw:style-name="Mfr3" draw:name="Frame4411" text:anchor-type="char" svg:x="0.7752in" svg:y="10.8756in" svg:width="1.9154in" svg:height="0.122in"><draw:text-box><text:p text:style-name="MP5"><text:span text:style-name="MT7">D</text:span><text:span text:style-name="MT8">.</text:span><text:span text:style-name="MT7">O</text:span><text:span text:style-name="MT8">.</text:span><text:span text:style-name="MT9"> </text:span><text:span text:style-name="MT7">PREFEITURA</text:span><text:span text:style-name="MT10"> </text:span><text:span text:style-name="MT7">MUNICIPAL</text:span><text:span text:style-name="MT11"> </text:span><text:span text:style-name="MT7">DE</text:span><text:span text:style-name="MT12"> </text:span><text:span text:style-name="MT13">CACHOEIRO</text:span></text:p></draw:text-box></draw:frame><draw:frame draw:style-name="Mfr3" draw:name="Frame431" text:anchor-type="char" svg:x="0.7752in" svg:y="10.8756in" svg:width="1.9154in" svg:height="0.122in"><draw:text-box><text:p text:style-name="MP5"><text:span text:style-name="MT7">D</text:span><text:span text:style-name="MT8">.</text:span><text:span text:style-name="MT7">O</text:span><text:span text:style-name="MT8">.</text:span><text:span text:style-name="MT9"> </text:span><text:span text:style-name="MT7">PREFEITURA</text:span><text:span text:style-name="MT10"> </text:span><text:span text:style-name="MT7">MUNICIPAL</text:span><text:span text:style-name="MT11"> </text:span><text:span text:style-name="MT7">DE</text:span><text:span text:style-name="MT12"> </text:span><text:span text:style-name="MT13">CACHOEIRO</text:span></text:p></draw:text-box></draw:frame><draw:frame draw:style-name="Mfr4" draw:name="Frame401" text:anchor-type="char" svg:x="0.7752in" svg:y="10.8756in" svg:width="1.9154in" svg:height="0.122in"><draw:text-box><text:p text:style-name="MP5"><text:span text:style-name="MT7">D</text:span><text:span text:style-name="MT8">.</text:span><text:span text:style-name="MT7">O</text:span><text:span text:style-name="MT8">.</text:span><text:span text:style-name="MT9"> </text:span><text:span text:style-name="MT7">PREFEITURA</text:span><text:span text:style-name="MT10"> </text:span><text:span text:style-name="MT7">MUNICIPAL</text:span><text:span text:style-name="MT11"> </text:span><text:span text:style-name="MT7">DE</text:span><text:span text:style-name="MT12"> </text:span><text:span text:style-name="MT13">CACHOEIRO</text:span></text:p></draw:text-box></draw:frame><draw:frame draw:style-name="Mfr3" draw:name="Frame43" text:anchor-type="char" svg:x="7.2972in" svg:y="10.8752in" svg:width="0.2in" svg:height="0.1283in"><draw:text-box><text:p text:style-name="MP6"><text:page-number text:select-page="current">12</text:page-number></text:p></draw:text-box></draw:frame><draw:frame draw:style-name="Mfr3" draw:name="Frame45" text:anchor-type="char" svg:x="7.2972in" svg:y="10.8752in" svg:width="0.2in" svg:height="0.1283in"><draw:text-box><text:p text:style-name="MP6"><text:page-number text:select-page="current">12</text:page-number></text:p></draw:text-box></draw:frame><draw:frame draw:style-name="Mfr3" draw:name="Frame451" text:anchor-type="char" svg:x="7.2972in" svg:y="10.8752in" svg:width="0.2in" svg:height="0.1283in"><draw:text-box><text:p text:style-name="MP6"><text:page-number text:select-page="current">12</text:page-number></text:p></draw:text-box></draw:frame><draw:frame draw:style-name="Mfr3" draw:name="Frame4511" text:anchor-type="char" svg:x="7.2972in" svg:y="10.8752in" svg:width="0.2in" svg:height="0.1283in"><draw:text-box><text:p text:style-name="MP6"><text:page-number text:select-page="current">12</text:page-number></text:p></draw:text-box></draw:frame><draw:frame draw:style-name="Mfr3" draw:name="Frame44111" text:anchor-type="char" svg:x="7.2972in" svg:y="10.8752in" svg:width="0.2in" svg:height="0.1283in"><draw:text-box><text:p text:style-name="MP6"><text:page-number text:select-page="current">12</text:page-number></text:p></draw:text-box></draw:frame><draw:frame draw:style-name="Mfr4" draw:name="Frame41111" text:anchor-type="char" svg:x="7.2972in" svg:y="10.8752in" svg:width="0.2in" svg:height="0.1283in"><draw:text-box><text:p text:style-name="MP6"><text:page-number text:select-page="current">12</text:page-number></text:p></draw:text-box></draw:frame><draw:frame draw:style-name="Mfr2" draw:name="Image326" text:anchor-type="char" svg:x="0.7752in" svg:y="10.8756in" svg:width="1.9138in" svg:height="0.1217in"><draw:image xlink:href="Pictures/10000001000000B70000000B07D9C1C2.png" xlink:type="simple" xlink:show="embed" xlink:actuate="onLoad" draw:mime-type="image/png"/></draw:frame><draw:frame draw:style-name="Mfr2" draw:name="Image327" text:anchor-type="char" svg:x="7.2972in" svg:y="10.8752in" svg:width="0.1984in" svg:height="0.128in"><draw:image xlink:href="Pictures/10000001000000130000000C5161F074.png" xlink:type="simple" xlink:show="embed" xlink:actuate="onLoad" draw:mime-type="image/png"/></draw:frame></text:p>
      </style:footer-left>
    </style:master-page>
    <style:master-page style:name="Converted11" style:page-layout-name="Mpm5" draw:style-name="Mdp1">
      <style:header>
        <text:p text:style-name="MP1"><draw:frame draw:style-name="Mfr1" draw:name="Image 98 Copy 1" text:anchor-type="char" svg:x="0.4937in" svg:y="0in" svg:width="7.7736in" svg:height="1.3681in"><draw:image xlink:href="Pictures/10000000000009180000019B2F5AA03B.png" xlink:type="simple" xlink:show="embed" xlink:actuate="onLoad" draw:mime-type="image/png"/></draw:frame></text:p>
      </style:header>
      <style:header-left>
        <text:p text:style-name="MP1"><draw:frame draw:style-name="Mfr1" draw:name="Image 99 Copy 1" text:anchor-type="char" svg:x="0.4937in" svg:y="0in" svg:width="7.7736in" svg:height="1.3681in" draw:z-index="207"><draw:image xlink:href="Pictures/10000000000009180000019B2F5AA03B.png" xlink:type="simple" xlink:show="embed" xlink:actuate="onLoad" draw:mime-type="image/png"/></draw:frame></text:p>
      </style:header-left>
      <style:footer>
        <text:p text:style-name="MP1"><draw:frame draw:style-name="Mfr1" draw:name="Image 94 Copy 1 Copy 1" text:anchor-type="char" svg:x="3.7965in" svg:y="10.5917in" svg:width="0.6945in" svg:height="0.6138in"><draw:image xlink:href="Pictures/10000000000000D0000000B830B1DD11.jpg" xlink:type="simple" xlink:show="embed" xlink:actuate="onLoad" draw:mime-type="image/jpeg"/></draw:frame><draw:frame draw:style-name="Mfr3" draw:name="Frame46" text:anchor-type="char" svg:x="0.7752in" svg:y="10.8756in" svg:width="1.9154in" svg:height="0.122in"><draw:text-box><text:p text:style-name="MP5"><text:span text:style-name="MT7">D</text:span><text:span text:style-name="MT8">.</text:span><text:span text:style-name="MT7">O</text:span><text:span text:style-name="MT8">.</text:span><text:span text:style-name="MT9"> </text:span><text:span text:style-name="MT7">PREFEITURA</text:span><text:span text:style-name="MT10"> </text:span><text:span text:style-name="MT7">MUNICIPAL</text:span><text:span text:style-name="MT11"> </text:span><text:span text:style-name="MT7">DE</text:span><text:span text:style-name="MT12"> </text:span><text:span text:style-name="MT13">CACHOEIRO</text:span></text:p></draw:text-box></draw:frame><draw:frame draw:style-name="Mfr3" draw:name="Frame461" text:anchor-type="char" svg:x="0.7752in" svg:y="10.8756in" svg:width="1.9154in" svg:height="0.122in"><draw:text-box><text:p text:style-name="MP5"><text:span text:style-name="MT7">D</text:span><text:span text:style-name="MT8">.</text:span><text:span text:style-name="MT7">O</text:span><text:span text:style-name="MT8">.</text:span><text:span text:style-name="MT9"> </text:span><text:span text:style-name="MT7">PREFEITURA</text:span><text:span text:style-name="MT10"> </text:span><text:span text:style-name="MT7">MUNICIPAL</text:span><text:span text:style-name="MT11"> </text:span><text:span text:style-name="MT7">DE</text:span><text:span text:style-name="MT12"> </text:span><text:span text:style-name="MT13">CACHOEIRO</text:span></text:p></draw:text-box></draw:frame><draw:frame draw:style-name="Mfr3" draw:name="Frame4611" text:anchor-type="char" svg:x="0.7752in" svg:y="10.8756in" svg:width="1.9154in" svg:height="0.122in"><draw:text-box><text:p text:style-name="MP5"><text:span text:style-name="MT7">D</text:span><text:span text:style-name="MT8">.</text:span><text:span text:style-name="MT7">O</text:span><text:span text:style-name="MT8">.</text:span><text:span text:style-name="MT9"> </text:span><text:span text:style-name="MT7">PREFEITURA</text:span><text:span text:style-name="MT10"> </text:span><text:span text:style-name="MT7">MUNICIPAL</text:span><text:span text:style-name="MT11"> </text:span><text:span text:style-name="MT7">DE</text:span><text:span text:style-name="MT12"> </text:span><text:span text:style-name="MT13">CACHOEIRO</text:span></text:p></draw:text-box></draw:frame><draw:frame draw:style-name="Mfr3" draw:name="Frame46111" text:anchor-type="char" svg:x="0.7752in" svg:y="10.8756in" svg:width="1.9154in" svg:height="0.122in"><draw:text-box><text:p text:style-name="MP5"><text:span text:style-name="MT7">D</text:span><text:span text:style-name="MT8">.</text:span><text:span text:style-name="MT7">O</text:span><text:span text:style-name="MT8">.</text:span><text:span text:style-name="MT9"> </text:span><text:span text:style-name="MT7">PREFEITURA</text:span><text:span text:style-name="MT10"> </text:span><text:span text:style-name="MT7">MUNICIPAL</text:span><text:span text:style-name="MT11"> </text:span><text:span text:style-name="MT7">DE</text:span><text:span text:style-name="MT12"> </text:span><text:span text:style-name="MT13">CACHOEIRO</text:span></text:p></draw:text-box></draw:frame><draw:frame draw:style-name="Mfr3" draw:name="Frame45111" text:anchor-type="char" svg:x="0.7752in" svg:y="10.8756in" svg:width="1.9154in" svg:height="0.122in"><draw:text-box><text:p text:style-name="MP5"><text:span text:style-name="MT7">D</text:span><text:span text:style-name="MT8">.</text:span><text:span text:style-name="MT7">O</text:span><text:span text:style-name="MT8">.</text:span><text:span text:style-name="MT9"> </text:span><text:span text:style-name="MT7">PREFEITURA</text:span><text:span text:style-name="MT10"> </text:span><text:span text:style-name="MT7">MUNICIPAL</text:span><text:span text:style-name="MT11"> </text:span><text:span text:style-name="MT7">DE</text:span><text:span text:style-name="MT12"> </text:span><text:span text:style-name="MT13">CACHOEIRO</text:span></text:p></draw:text-box></draw:frame><draw:frame draw:style-name="Mfr4" draw:name="Frame421" text:anchor-type="char" svg:x="0.7752in" svg:y="10.8756in" svg:width="1.9154in" svg:height="0.122in"><draw:text-box><text:p text:style-name="MP5"><text:span text:style-name="MT7">D</text:span><text:span text:style-name="MT8">.</text:span><text:span text:style-name="MT7">O</text:span><text:span text:style-name="MT8">.</text:span><text:span text:style-name="MT9"> </text:span><text:span text:style-name="MT7">PREFEITURA</text:span><text:span text:style-name="MT10"> </text:span><text:span text:style-name="MT7">MUNICIPAL</text:span><text:span text:style-name="MT11"> </text:span><text:span text:style-name="MT7">DE</text:span><text:span text:style-name="MT12"> </text:span><text:span text:style-name="MT13">CACHOEIRO</text:span></text:p></draw:text-box></draw:frame><draw:frame draw:style-name="Mfr3" draw:name="Frame47" text:anchor-type="char" svg:x="7.2972in" svg:y="10.8752in" svg:width="0.2in" svg:height="0.1283in"><draw:text-box><text:p text:style-name="MP6"><text:page-number text:select-page="current">13</text:page-number></text:p></draw:text-box></draw:frame><draw:frame draw:style-name="Mfr3" draw:name="Frame471" text:anchor-type="char" svg:x="7.2972in" svg:y="10.8752in" svg:width="0.2in" svg:height="0.1283in"><draw:text-box><text:p text:style-name="MP6"><text:page-number text:select-page="current">13</text:page-number></text:p></draw:text-box></draw:frame><draw:frame draw:style-name="Mfr3" draw:name="Frame4711" text:anchor-type="char" svg:x="7.2972in" svg:y="10.8752in" svg:width="0.2in" svg:height="0.1283in"><draw:text-box><text:p text:style-name="MP6"><text:page-number text:select-page="current">13</text:page-number></text:p></draw:text-box></draw:frame><draw:frame draw:style-name="Mfr3" draw:name="Frame47111" text:anchor-type="char" svg:x="7.2972in" svg:y="10.8752in" svg:width="0.2in" svg:height="0.1283in"><draw:text-box><text:p text:style-name="MP6"><text:page-number text:select-page="current">13</text:page-number></text:p></draw:text-box></draw:frame><draw:frame draw:style-name="Mfr3" draw:name="Frame461111" text:anchor-type="char" svg:x="7.2972in" svg:y="10.8752in" svg:width="0.2in" svg:height="0.1283in"><draw:text-box><text:p text:style-name="MP6"><text:page-number text:select-page="current">13</text:page-number></text:p></draw:text-box></draw:frame><draw:frame draw:style-name="Mfr4" draw:name="Frame4311" text:anchor-type="char" svg:x="7.2972in" svg:y="10.8752in" svg:width="0.2in" svg:height="0.1283in"><draw:text-box><text:p text:style-name="MP6"><text:page-number text:select-page="current">13</text:page-number></text:p></draw:text-box></draw:frame><draw:frame draw:style-name="Mfr2" draw:name="Image328" text:anchor-type="char" svg:x="0.7752in" svg:y="10.8756in" svg:width="1.9138in" svg:height="0.1217in"><draw:image xlink:href="Pictures/10000001000000B70000000B07D9C1C2.png" xlink:type="simple" xlink:show="embed" xlink:actuate="onLoad" draw:mime-type="image/png"/></draw:frame><draw:frame draw:style-name="Mfr2" draw:name="Image329" text:anchor-type="char" svg:x="7.2972in" svg:y="10.8752in" svg:width="0.1984in" svg:height="0.128in"><draw:image xlink:href="Pictures/10000001000000130000000C5161F074.png" xlink:type="simple" xlink:show="embed" xlink:actuate="onLoad" draw:mime-type="image/png"/></draw:frame></text:p>
      </style:footer>
      <style:footer-left>
        <text:p text:style-name="MP1"><draw:frame draw:style-name="Mfr1" draw:name="Image 91 Copy 1 Copy 1" text:anchor-type="char" svg:x="3.7965in" svg:y="10.5917in" svg:width="0.6945in" svg:height="0.6138in" draw:z-index="230"><draw:image xlink:href="Pictures/10000000000000D0000000B830B1DD11.jpg" xlink:type="simple" xlink:show="embed" xlink:actuate="onLoad" draw:mime-type="image/jpeg"/></draw:frame><draw:frame draw:style-name="Mfr2" draw:name="Image330" text:anchor-type="char" svg:x="0.7752in" svg:y="10.8756in" svg:width="1.9138in" svg:height="0.1217in" draw:z-index="460"><draw:image xlink:href="Pictures/10000001000000B70000000B07D9C1C2.png" xlink:type="simple" xlink:show="embed" xlink:actuate="onLoad" draw:mime-type="image/png"/></draw:frame><draw:frame draw:style-name="Mfr2" draw:name="Image332" text:anchor-type="char" svg:x="7.2972in" svg:y="10.8752in" svg:width="0.1984in" svg:height="0.128in" draw:z-index="445"><draw:image xlink:href="Pictures/10000001000000130000000C5161F074.png" xlink:type="simple" xlink:show="embed" xlink:actuate="onLoad" draw:mime-type="image/png"/></draw:frame></text:p>
      </style:footer-left>
    </style:master-page>
    <style:master-page style:name="Converted12" style:page-layout-name="Mpm5" draw:style-name="Mdp1">
      <style:header>
        <text:p text:style-name="MP1"><draw:frame draw:style-name="Mfr1" draw:name="Image 98 Copy 1 Copy 1" text:anchor-type="char" svg:x="0.4937in" svg:y="0in" svg:width="7.7736in" svg:height="1.3681in" draw:z-index="232"><draw:image xlink:href="Pictures/10000000000009180000019B2F5AA03B.png" xlink:type="simple" xlink:show="embed" xlink:actuate="onLoad" draw:mime-type="image/png"/></draw:frame></text:p>
      </style:header>
      <style:header-left>
        <text:p text:style-name="MP1"><draw:frame draw:style-name="Mfr1" draw:name="Image 99 Copy 1 Copy 1" text:anchor-type="char" svg:x="0.4937in" svg:y="0in" svg:width="7.7736in" svg:height="1.3681in"><draw:image xlink:href="Pictures/10000000000009180000019B2F5AA03B.png" xlink:type="simple" xlink:show="embed" xlink:actuate="onLoad" draw:mime-type="image/png"/></draw:frame></text:p>
      </style:header-left>
      <style:footer>
        <text:p text:style-name="MP1"><draw:frame draw:style-name="Mfr1" draw:name="Image 94 Copy 1 Copy 1 Copy 1" text:anchor-type="char" svg:x="3.7965in" svg:y="10.5917in" svg:width="0.6945in" svg:height="0.6138in" draw:z-index="233"><draw:image xlink:href="Pictures/10000000000000D0000000B830B1DD11.jpg" xlink:type="simple" xlink:show="embed" xlink:actuate="onLoad" draw:mime-type="image/jpeg"/></draw:frame><draw:frame draw:style-name="Mfr2" draw:name="Image333" text:anchor-type="char" svg:x="0.7752in" svg:y="10.8756in" svg:width="1.9138in" svg:height="0.1217in" draw:z-index="446"><draw:image xlink:href="Pictures/10000001000000B70000000B07D9C1C2.png" xlink:type="simple" xlink:show="embed" xlink:actuate="onLoad" draw:mime-type="image/png"/></draw:frame><draw:frame draw:style-name="Mfr2" draw:name="Image334" text:anchor-type="char" svg:x="7.2972in" svg:y="10.8752in" svg:width="0.1984in" svg:height="0.128in" draw:z-index="444"><draw:image xlink:href="Pictures/10000001000000130000000C5161F074.png" xlink:type="simple" xlink:show="embed" xlink:actuate="onLoad" draw:mime-type="image/png"/></draw:frame></text:p>
      </style:footer>
      <style:footer-left>
        <text:p text:style-name="MP1"><draw:frame draw:style-name="Mfr1" draw:name="Image 91 Copy 1 Copy 1 Copy 1" text:anchor-type="char" svg:x="3.7965in" svg:y="10.5917in" svg:width="0.6945in" svg:height="0.6138in"><draw:image xlink:href="Pictures/10000000000000D0000000B830B1DD11.jpg" xlink:type="simple" xlink:show="embed" xlink:actuate="onLoad" draw:mime-type="image/jpeg"/></draw:frame><draw:frame draw:style-name="Mfr3" draw:name="Frame52" text:anchor-type="char" svg:x="0.7752in" svg:y="10.8756in" svg:width="1.9154in" svg:height="0.122in"><draw:text-box><text:p text:style-name="MP5"><text:span text:style-name="MT7">D</text:span><text:span text:style-name="MT8">.</text:span><text:span text:style-name="MT7">O</text:span><text:span text:style-name="MT8">.</text:span><text:span text:style-name="MT9"> </text:span><text:span text:style-name="MT7">PREFEITURA</text:span><text:span text:style-name="MT10"> </text:span><text:span text:style-name="MT7">MUNICIPAL</text:span><text:span text:style-name="MT11"> </text:span><text:span text:style-name="MT7">DE</text:span><text:span text:style-name="MT12"> </text:span><text:span text:style-name="MT13">CACHOEIRO</text:span></text:p></draw:text-box></draw:frame><draw:frame draw:style-name="Mfr3" draw:name="Frame521" text:anchor-type="char" svg:x="0.7752in" svg:y="10.8756in" svg:width="1.9154in" svg:height="0.122in"><draw:text-box><text:p text:style-name="MP5"><text:span text:style-name="MT7">D</text:span><text:span text:style-name="MT8">.</text:span><text:span text:style-name="MT7">O</text:span><text:span text:style-name="MT8">.</text:span><text:span text:style-name="MT9"> </text:span><text:span text:style-name="MT7">PREFEITURA</text:span><text:span text:style-name="MT10"> </text:span><text:span text:style-name="MT7">MUNICIPAL</text:span><text:span text:style-name="MT11"> </text:span><text:span text:style-name="MT7">DE</text:span><text:span text:style-name="MT12"> </text:span><text:span text:style-name="MT13">CACHOEIRO</text:span></text:p></draw:text-box></draw:frame><draw:frame draw:style-name="Mfr3" draw:name="Frame5211" text:anchor-type="char" svg:x="0.7752in" svg:y="10.8756in" svg:width="1.9154in" svg:height="0.122in"><draw:text-box><text:p text:style-name="MP5"><text:span text:style-name="MT7">D</text:span><text:span text:style-name="MT8">.</text:span><text:span text:style-name="MT7">O</text:span><text:span text:style-name="MT8">.</text:span><text:span text:style-name="MT9"> </text:span><text:span text:style-name="MT7">PREFEITURA</text:span><text:span text:style-name="MT10"> </text:span><text:span text:style-name="MT7">MUNICIPAL</text:span><text:span text:style-name="MT11"> </text:span><text:span text:style-name="MT7">DE</text:span><text:span text:style-name="MT12"> </text:span><text:span text:style-name="MT13">CACHOEIRO</text:span></text:p></draw:text-box></draw:frame><draw:frame draw:style-name="Mfr3" draw:name="Frame52111" text:anchor-type="char" svg:x="0.7752in" svg:y="10.8756in" svg:width="1.9154in" svg:height="0.122in"><draw:text-box><text:p text:style-name="MP5"><text:span text:style-name="MT7">D</text:span><text:span text:style-name="MT8">.</text:span><text:span text:style-name="MT7">O</text:span><text:span text:style-name="MT8">.</text:span><text:span text:style-name="MT9"> </text:span><text:span text:style-name="MT7">PREFEITURA</text:span><text:span text:style-name="MT10"> </text:span><text:span text:style-name="MT7">MUNICIPAL</text:span><text:span text:style-name="MT11"> </text:span><text:span text:style-name="MT7">DE</text:span><text:span text:style-name="MT12"> </text:span><text:span text:style-name="MT13">CACHOEIRO</text:span></text:p></draw:text-box></draw:frame><draw:frame draw:style-name="Mfr3" draw:name="Frame511" text:anchor-type="char" svg:x="0.7752in" svg:y="10.8756in" svg:width="1.9154in" svg:height="0.122in"><draw:text-box><text:p text:style-name="MP5"><text:span text:style-name="MT7">D</text:span><text:span text:style-name="MT8">.</text:span><text:span text:style-name="MT7">O</text:span><text:span text:style-name="MT8">.</text:span><text:span text:style-name="MT9"> </text:span><text:span text:style-name="MT7">PREFEITURA</text:span><text:span text:style-name="MT10"> </text:span><text:span text:style-name="MT7">MUNICIPAL</text:span><text:span text:style-name="MT11"> </text:span><text:span text:style-name="MT7">DE</text:span><text:span text:style-name="MT12"> </text:span><text:span text:style-name="MT13">CACHOEIRO</text:span></text:p></draw:text-box></draw:frame><draw:frame draw:style-name="Mfr4" draw:name="Frame481" text:anchor-type="char" svg:x="0.7752in" svg:y="10.8756in" svg:width="1.9154in" svg:height="0.122in"><draw:text-box><text:p text:style-name="MP5"><text:span text:style-name="MT7">D</text:span><text:span text:style-name="MT8">.</text:span><text:span text:style-name="MT7">O</text:span><text:span text:style-name="MT8">.</text:span><text:span text:style-name="MT9"> </text:span><text:span text:style-name="MT7">PREFEITURA</text:span><text:span text:style-name="MT10"> </text:span><text:span text:style-name="MT7">MUNICIPAL</text:span><text:span text:style-name="MT11"> </text:span><text:span text:style-name="MT7">DE</text:span><text:span text:style-name="MT12"> </text:span><text:span text:style-name="MT13">CACHOEIRO</text:span></text:p></draw:text-box></draw:frame><draw:frame draw:style-name="Mfr3" draw:name="Frame53" text:anchor-type="char" svg:x="7.2972in" svg:y="10.8752in" svg:width="0.2in" svg:height="0.1283in"><draw:text-box><text:p text:style-name="MP6"><text:page-number text:select-page="current">14</text:page-number></text:p></draw:text-box></draw:frame><draw:frame draw:style-name="Mfr3" draw:name="Frame531" text:anchor-type="char" svg:x="7.2972in" svg:y="10.8752in" svg:width="0.2in" svg:height="0.1283in"><draw:text-box><text:p text:style-name="MP6"><text:page-number text:select-page="current">14</text:page-number></text:p></draw:text-box></draw:frame><draw:frame draw:style-name="Mfr3" draw:name="Frame5311" text:anchor-type="char" svg:x="7.2972in" svg:y="10.8752in" svg:width="0.2in" svg:height="0.1283in"><draw:text-box><text:p text:style-name="MP6"><text:page-number text:select-page="current">14</text:page-number></text:p></draw:text-box></draw:frame><draw:frame draw:style-name="Mfr3" draw:name="Frame53111" text:anchor-type="char" svg:x="7.2972in" svg:y="10.8752in" svg:width="0.2in" svg:height="0.1283in"><draw:text-box><text:p text:style-name="MP6"><text:page-number text:select-page="current">14</text:page-number></text:p></draw:text-box></draw:frame><draw:frame draw:style-name="Mfr3" draw:name="Frame521111" text:anchor-type="char" svg:x="7.2972in" svg:y="10.8752in" svg:width="0.2in" svg:height="0.1283in"><draw:text-box><text:p text:style-name="MP6"><text:page-number text:select-page="current">14</text:page-number></text:p></draw:text-box></draw:frame><draw:frame draw:style-name="Mfr4" draw:name="Frame491" text:anchor-type="char" svg:x="7.2972in" svg:y="10.8752in" svg:width="0.2in" svg:height="0.1283in"><draw:text-box><text:p text:style-name="MP6"><text:page-number text:select-page="current">14</text:page-number></text:p></draw:text-box></draw:frame><draw:frame draw:style-name="Mfr2" draw:name="Image335" text:anchor-type="char" svg:x="0.7752in" svg:y="10.8756in" svg:width="1.9138in" svg:height="0.1217in"><draw:image xlink:href="Pictures/10000001000000B70000000B07D9C1C2.png" xlink:type="simple" xlink:show="embed" xlink:actuate="onLoad" draw:mime-type="image/png"/></draw:frame><draw:frame draw:style-name="Mfr2" draw:name="Image336" text:anchor-type="char" svg:x="7.2972in" svg:y="10.8752in" svg:width="0.1984in" svg:height="0.128in"><draw:image xlink:href="Pictures/10000001000000130000000C5161F074.png" xlink:type="simple" xlink:show="embed" xlink:actuate="onLoad" draw:mime-type="image/png"/></draw:frame></text:p>
      </style:footer-left>
    </style:master-page>
    <style:master-page style:name="Converted13" style:page-layout-name="Mpm5" draw:style-name="Mdp1">
      <style:header>
        <text:p text:style-name="MP1"><draw:frame draw:style-name="Mfr1" draw:name="Image 98 Copy 1 Copy 1 Copy 1" text:anchor-type="char" svg:x="0.4937in" svg:y="0in" svg:width="7.7736in" svg:height="1.3681in"><draw:image xlink:href="Pictures/10000000000009180000019B2F5AA03B.png" xlink:type="simple" xlink:show="embed" xlink:actuate="onLoad" draw:mime-type="image/png"/></draw:frame></text:p>
      </style:header>
      <style:header-left>
        <text:p text:style-name="MP1"><draw:frame draw:style-name="Mfr1" draw:name="Image 99 Copy 1 Copy 1 Copy 1" text:anchor-type="char" svg:x="0.4937in" svg:y="0in" svg:width="7.7736in" svg:height="1.3681in" draw:z-index="241"><draw:image xlink:href="Pictures/10000000000009180000019B2F5AA03B.png" xlink:type="simple" xlink:show="embed" xlink:actuate="onLoad" draw:mime-type="image/png"/></draw:frame></text:p>
      </style:header-left>
      <style:footer>
        <text:p text:style-name="MP1"><draw:frame draw:style-name="Mfr1" draw:name="Image 94 Copy 1 Copy 1 Copy 1 Copy 1" text:anchor-type="char" svg:x="3.7965in" svg:y="10.5917in" svg:width="0.6945in" svg:height="0.6138in"><draw:image xlink:href="Pictures/10000000000000D0000000B830B1DD11.jpg" xlink:type="simple" xlink:show="embed" xlink:actuate="onLoad" draw:mime-type="image/jpeg"/></draw:frame><draw:frame draw:style-name="Mfr3" draw:name="Frame54" text:anchor-type="char" svg:x="0.7752in" svg:y="10.8756in" svg:width="1.9154in" svg:height="0.122in"><draw:text-box><text:p text:style-name="MP5"><text:span text:style-name="MT7">D</text:span><text:span text:style-name="MT8">.</text:span><text:span text:style-name="MT7">O</text:span><text:span text:style-name="MT8">.</text:span><text:span text:style-name="MT9"> </text:span><text:span text:style-name="MT7">PREFEITURA</text:span><text:span text:style-name="MT10"> </text:span><text:span text:style-name="MT7">MUNICIPAL</text:span><text:span text:style-name="MT11"> </text:span><text:span text:style-name="MT7">DE</text:span><text:span text:style-name="MT12"> </text:span><text:span text:style-name="MT13">CACHOEIRO</text:span></text:p></draw:text-box></draw:frame><draw:frame draw:style-name="Mfr3" draw:name="Frame541" text:anchor-type="char" svg:x="0.7752in" svg:y="10.8756in" svg:width="1.9154in" svg:height="0.122in"><draw:text-box><text:p text:style-name="MP5"><text:span text:style-name="MT7">D</text:span><text:span text:style-name="MT8">.</text:span><text:span text:style-name="MT7">O</text:span><text:span text:style-name="MT8">.</text:span><text:span text:style-name="MT9"> </text:span><text:span text:style-name="MT7">PREFEITURA</text:span><text:span text:style-name="MT10"> </text:span><text:span text:style-name="MT7">MUNICIPAL</text:span><text:span text:style-name="MT11"> </text:span><text:span text:style-name="MT7">DE</text:span><text:span text:style-name="MT12"> </text:span><text:span text:style-name="MT13">CACHOEIRO</text:span></text:p></draw:text-box></draw:frame><draw:frame draw:style-name="Mfr3" draw:name="Frame5411" text:anchor-type="char" svg:x="0.7752in" svg:y="10.8756in" svg:width="1.9154in" svg:height="0.122in"><draw:text-box><text:p text:style-name="MP5"><text:span text:style-name="MT7">D</text:span><text:span text:style-name="MT8">.</text:span><text:span text:style-name="MT7">O</text:span><text:span text:style-name="MT8">.</text:span><text:span text:style-name="MT9"> </text:span><text:span text:style-name="MT7">PREFEITURA</text:span><text:span text:style-name="MT10"> </text:span><text:span text:style-name="MT7">MUNICIPAL</text:span><text:span text:style-name="MT11"> </text:span><text:span text:style-name="MT7">DE</text:span><text:span text:style-name="MT12"> </text:span><text:span text:style-name="MT13">CACHOEIRO</text:span></text:p></draw:text-box></draw:frame><draw:frame draw:style-name="Mfr3" draw:name="Frame54111" text:anchor-type="char" svg:x="0.7752in" svg:y="10.8756in" svg:width="1.9154in" svg:height="0.122in"><draw:text-box><text:p text:style-name="MP5"><text:span text:style-name="MT7">D</text:span><text:span text:style-name="MT8">.</text:span><text:span text:style-name="MT7">O</text:span><text:span text:style-name="MT8">.</text:span><text:span text:style-name="MT9"> </text:span><text:span text:style-name="MT7">PREFEITURA</text:span><text:span text:style-name="MT10"> </text:span><text:span text:style-name="MT7">MUNICIPAL</text:span><text:span text:style-name="MT11"> </text:span><text:span text:style-name="MT7">DE</text:span><text:span text:style-name="MT12"> </text:span><text:span text:style-name="MT13">CACHOEIRO</text:span></text:p></draw:text-box></draw:frame><draw:frame draw:style-name="Mfr3" draw:name="Frame531111" text:anchor-type="char" svg:x="0.7752in" svg:y="10.8756in" svg:width="1.9154in" svg:height="0.122in"><draw:text-box><text:p text:style-name="MP5"><text:span text:style-name="MT7">D</text:span><text:span text:style-name="MT8">.</text:span><text:span text:style-name="MT7">O</text:span><text:span text:style-name="MT8">.</text:span><text:span text:style-name="MT9"> </text:span><text:span text:style-name="MT7">PREFEITURA</text:span><text:span text:style-name="MT10"> </text:span><text:span text:style-name="MT7">MUNICIPAL</text:span><text:span text:style-name="MT11"> </text:span><text:span text:style-name="MT7">DE</text:span><text:span text:style-name="MT12"> </text:span><text:span text:style-name="MT13">CACHOEIRO</text:span></text:p></draw:text-box></draw:frame><draw:frame draw:style-name="Mfr4" draw:name="Frame501" text:anchor-type="char" svg:x="0.7752in" svg:y="10.8756in" svg:width="1.9154in" svg:height="0.122in"><draw:text-box><text:p text:style-name="MP5"><text:span text:style-name="MT7">D</text:span><text:span text:style-name="MT8">.</text:span><text:span text:style-name="MT7">O</text:span><text:span text:style-name="MT8">.</text:span><text:span text:style-name="MT9"> </text:span><text:span text:style-name="MT7">PREFEITURA</text:span><text:span text:style-name="MT10"> </text:span><text:span text:style-name="MT7">MUNICIPAL</text:span><text:span text:style-name="MT11"> </text:span><text:span text:style-name="MT7">DE</text:span><text:span text:style-name="MT12"> </text:span><text:span text:style-name="MT13">CACHOEIRO</text:span></text:p></draw:text-box></draw:frame><draw:frame draw:style-name="Mfr3" draw:name="Frame55" text:anchor-type="char" svg:x="7.2972in" svg:y="10.8752in" svg:width="0.2in" svg:height="0.1283in"><draw:text-box><text:p text:style-name="MP6"><text:page-number text:select-page="current">15</text:page-number></text:p></draw:text-box></draw:frame><draw:frame draw:style-name="Mfr3" draw:name="Frame551" text:anchor-type="char" svg:x="7.2972in" svg:y="10.8752in" svg:width="0.2in" svg:height="0.1283in"><draw:text-box><text:p text:style-name="MP6"><text:page-number text:select-page="current">15</text:page-number></text:p></draw:text-box></draw:frame><draw:frame draw:style-name="Mfr3" draw:name="Frame5511" text:anchor-type="char" svg:x="7.2972in" svg:y="10.8752in" svg:width="0.2in" svg:height="0.1283in"><draw:text-box><text:p text:style-name="MP6"><text:page-number text:select-page="current">15</text:page-number></text:p></draw:text-box></draw:frame><draw:frame draw:style-name="Mfr3" draw:name="Frame55111" text:anchor-type="char" svg:x="7.2972in" svg:y="10.8752in" svg:width="0.2in" svg:height="0.1283in"><draw:text-box><text:p text:style-name="MP6"><text:page-number text:select-page="current">15</text:page-number></text:p></draw:text-box></draw:frame><draw:frame draw:style-name="Mfr3" draw:name="Frame541111" text:anchor-type="char" svg:x="7.2972in" svg:y="10.8752in" svg:width="0.2in" svg:height="0.1283in"><draw:text-box><text:p text:style-name="MP6"><text:page-number text:select-page="current">15</text:page-number></text:p></draw:text-box></draw:frame><draw:frame draw:style-name="Mfr4" draw:name="Frame5111" text:anchor-type="char" svg:x="7.2972in" svg:y="10.8752in" svg:width="0.2in" svg:height="0.1283in"><draw:text-box><text:p text:style-name="MP6"><text:page-number text:select-page="current">15</text:page-number></text:p></draw:text-box></draw:frame><draw:frame draw:style-name="Mfr2" draw:name="Image337" text:anchor-type="char" svg:x="0.7752in" svg:y="10.8756in" svg:width="1.9138in" svg:height="0.1217in"><draw:image xlink:href="Pictures/10000001000000B70000000B07D9C1C2.png" xlink:type="simple" xlink:show="embed" xlink:actuate="onLoad" draw:mime-type="image/png"/></draw:frame><draw:frame draw:style-name="Mfr2" draw:name="Image339" text:anchor-type="char" svg:x="7.2972in" svg:y="10.8752in" svg:width="0.1984in" svg:height="0.128in"><draw:image xlink:href="Pictures/10000001000000130000000C5161F074.png" xlink:type="simple" xlink:show="embed" xlink:actuate="onLoad" draw:mime-type="image/png"/></draw:frame></text:p>
      </style:footer>
      <style:footer-left>
        <text:p text:style-name="MP1"><draw:frame draw:style-name="Mfr1" draw:name="Image 91 Copy 1 Copy 1 Copy 1 Copy 1" text:anchor-type="char" svg:x="3.7965in" svg:y="10.5917in" svg:width="0.6945in" svg:height="0.6138in" draw:z-index="252"><draw:image xlink:href="Pictures/10000000000000D0000000B830B1DD11.jpg" xlink:type="simple" xlink:show="embed" xlink:actuate="onLoad" draw:mime-type="image/jpeg"/></draw:frame><draw:frame draw:style-name="Mfr2" draw:name="Image340" text:anchor-type="char" svg:x="0.7752in" svg:y="10.8756in" svg:width="1.9138in" svg:height="0.1217in" draw:z-index="465"><draw:image xlink:href="Pictures/10000001000000B70000000B07D9C1C2.png" xlink:type="simple" xlink:show="embed" xlink:actuate="onLoad" draw:mime-type="image/png"/></draw:frame><draw:frame draw:style-name="Mfr2" draw:name="Image341" text:anchor-type="char" svg:x="7.2972in" svg:y="10.8752in" svg:width="0.1984in" svg:height="0.128in" draw:z-index="464"><draw:image xlink:href="Pictures/10000001000000130000000C5161F074.png" xlink:type="simple" xlink:show="embed" xlink:actuate="onLoad" draw:mime-type="image/png"/></draw:frame></text:p>
      </style:footer-left>
    </style:master-page>
    <style:master-page style:name="Converted14" style:page-layout-name="Mpm7" draw:style-name="Mdp1">
      <style:header>
        <text:p text:style-name="MP2"/>
      </style:header>
      <style:header-left>
        <text:p text:style-name="MP1"><draw:frame draw:style-name="Mfr1" draw:name="Image 99 Copy 1 Copy 1 Copy 1 Copy 1" text:anchor-type="char" svg:x="0.4937in" svg:y="0in" svg:width="7.7736in" svg:height="1.3681in"><draw:image xlink:href="Pictures/10000000000009180000019B2F5AA03B.png" xlink:type="simple" xlink:show="embed" xlink:actuate="onLoad" draw:mime-type="image/png"/></draw:frame></text:p>
      </style:header-left>
      <style:footer>
        <text:p text:style-name="MP2"/>
      </style:footer>
      <style:footer-left>
        <text:p text:style-name="MP1"><draw:frame draw:style-name="Mfr1" draw:name="Image 91 Copy 1 Copy 1 Copy 1 Copy 1 Copy 1" text:anchor-type="char" svg:x="3.7965in" svg:y="10.5917in" svg:width="0.6945in" svg:height="0.6138in"><draw:image xlink:href="Pictures/10000000000000D0000000B830B1DD11.jpg" xlink:type="simple" xlink:show="embed" xlink:actuate="onLoad" draw:mime-type="image/jpeg"/></draw:frame><draw:frame draw:style-name="Mfr3" draw:name="Frame58" text:anchor-type="char" svg:x="0.7752in" svg:y="10.8756in" svg:width="1.9154in" svg:height="0.122in"><draw:text-box><text:p text:style-name="MP5"><text:span text:style-name="MT7">D</text:span><text:span text:style-name="MT8">.</text:span><text:span text:style-name="MT7">O</text:span><text:span text:style-name="MT8">.</text:span><text:span text:style-name="MT9"> </text:span><text:span text:style-name="MT7">PREFEITURA</text:span><text:span text:style-name="MT10"> </text:span><text:span text:style-name="MT7">MUNICIPAL</text:span><text:span text:style-name="MT11"> </text:span><text:span text:style-name="MT7">DE</text:span><text:span text:style-name="MT12"> </text:span><text:span text:style-name="MT13">CACHOEIRO</text:span></text:p></draw:text-box></draw:frame><draw:frame draw:style-name="Mfr3" draw:name="Frame581" text:anchor-type="char" svg:x="0.7752in" svg:y="10.8756in" svg:width="1.9154in" svg:height="0.122in"><draw:text-box><text:p text:style-name="MP5"><text:span text:style-name="MT7">D</text:span><text:span text:style-name="MT8">.</text:span><text:span text:style-name="MT7">O</text:span><text:span text:style-name="MT8">.</text:span><text:span text:style-name="MT9"> </text:span><text:span text:style-name="MT7">PREFEITURA</text:span><text:span text:style-name="MT10"> </text:span><text:span text:style-name="MT7">MUNICIPAL</text:span><text:span text:style-name="MT11"> </text:span><text:span text:style-name="MT7">DE</text:span><text:span text:style-name="MT12"> </text:span><text:span text:style-name="MT13">CACHOEIRO</text:span></text:p></draw:text-box></draw:frame><draw:frame draw:style-name="Mfr3" draw:name="Frame5811" text:anchor-type="char" svg:x="0.7752in" svg:y="10.8756in" svg:width="1.9154in" svg:height="0.122in"><draw:text-box><text:p text:style-name="MP5"><text:span text:style-name="MT7">D</text:span><text:span text:style-name="MT8">.</text:span><text:span text:style-name="MT7">O</text:span><text:span text:style-name="MT8">.</text:span><text:span text:style-name="MT9"> </text:span><text:span text:style-name="MT7">PREFEITURA</text:span><text:span text:style-name="MT10"> </text:span><text:span text:style-name="MT7">MUNICIPAL</text:span><text:span text:style-name="MT11"> </text:span><text:span text:style-name="MT7">DE</text:span><text:span text:style-name="MT12"> </text:span><text:span text:style-name="MT13">CACHOEIRO</text:span></text:p></draw:text-box></draw:frame><draw:frame draw:style-name="Mfr4" draw:name="Frame5411111" text:anchor-type="char" svg:x="0.7752in" svg:y="10.8756in" svg:width="1.9154in" svg:height="0.122in"><draw:text-box><text:p text:style-name="MP5"><text:span text:style-name="MT7">D</text:span><text:span text:style-name="MT8">.</text:span><text:span text:style-name="MT7">O</text:span><text:span text:style-name="MT8">.</text:span><text:span text:style-name="MT9"> </text:span><text:span text:style-name="MT7">PREFEITURA</text:span><text:span text:style-name="MT10"> </text:span><text:span text:style-name="MT7">MUNICIPAL</text:span><text:span text:style-name="MT11"> </text:span><text:span text:style-name="MT7">DE</text:span><text:span text:style-name="MT12"> </text:span><text:span text:style-name="MT13">CACHOEIRO</text:span></text:p></draw:text-box></draw:frame><draw:frame draw:style-name="Mfr3" draw:name="Frame59" text:anchor-type="char" svg:x="7.2972in" svg:y="10.8752in" svg:width="0.2in" svg:height="0.1283in"><draw:text-box><text:p text:style-name="MP6"><text:page-number text:select-page="current">16</text:page-number></text:p></draw:text-box></draw:frame><draw:frame draw:style-name="Mfr3" draw:name="Frame591" text:anchor-type="char" svg:x="7.2972in" svg:y="10.8752in" svg:width="0.2in" svg:height="0.1283in"><draw:text-box><text:p text:style-name="MP6"><text:page-number text:select-page="current">16</text:page-number></text:p></draw:text-box></draw:frame><draw:frame draw:style-name="Mfr3" draw:name="Frame5911" text:anchor-type="char" svg:x="7.2972in" svg:y="10.8752in" svg:width="0.2in" svg:height="0.1283in"><draw:text-box><text:p text:style-name="MP6"><text:page-number text:select-page="current">16</text:page-number></text:p></draw:text-box></draw:frame><draw:frame draw:style-name="Mfr4" draw:name="Frame571" text:anchor-type="char" svg:x="7.2972in" svg:y="10.8752in" svg:width="0.2in" svg:height="0.1283in"><draw:text-box><text:p text:style-name="MP6"><text:page-number text:select-page="current">16</text:page-number></text:p></draw:text-box></draw:frame><draw:frame draw:style-name="Mfr2" draw:name="Image342" text:anchor-type="char" svg:x="0.7752in" svg:y="10.8756in" svg:width="1.9138in" svg:height="0.1217in"><draw:image xlink:href="Pictures/10000001000000B70000000B07D9C1C2.png" xlink:type="simple" xlink:show="embed" xlink:actuate="onLoad" draw:mime-type="image/png"/></draw:frame><draw:frame draw:style-name="Mfr2" draw:name="Image343" text:anchor-type="char" svg:x="7.2972in" svg:y="10.8752in" svg:width="0.1984in" svg:height="0.128in"><draw:image xlink:href="Pictures/10000001000000130000000C5161F074.png" xlink:type="simple" xlink:show="embed" xlink:actuate="onLoad" draw:mime-type="image/png"/></draw:frame></text:p>
      </style:footer-left>
    </style:master-page>
    <style:master-page style:name="Converted15" style:page-layout-name="Mpm8" draw:style-name="Mdp1">
      <style:header>
        <text:p text:style-name="MP2"/>
      </style:header>
      <style:header-left>
        <text:p text:style-name="MP1"><draw:frame draw:style-name="Mfr2" draw:name="Image209" text:anchor-type="char" svg:x="0.4925in" svg:y="0in" svg:width="7.7756in" svg:height="1.3874in" draw:z-index="237"><draw:image xlink:href="Pictures/10000001000002EA00000085A3334DB7.png" xlink:type="simple" xlink:show="embed" xlink:actuate="onLoad" draw:mime-type="image/png"/></draw:frame><draw:frame draw:style-name="Mfr2" draw:name="Image210" text:anchor-type="char" svg:x="1.6811in" svg:y="0.5965in" svg:width="1.5984in" svg:height="0.4035in" draw:z-index="239"><draw:image xlink:href="Pictures/100000010000009900000026A14CA22C.png" xlink:type="simple" xlink:show="embed" xlink:actuate="onLoad" draw:mime-type="image/png"/></draw:frame><draw:frame draw:style-name="Mfr2" draw:name="Image302" text:anchor-type="char" svg:x="5.5709in" svg:y="0.7409in" svg:width="1.9236in" svg:height="0.2028in" draw:z-index="360"><draw:image xlink:href="Pictures/10000001000000B800000013402D6D80.png" xlink:type="simple" xlink:show="embed" xlink:actuate="onLoad" draw:mime-type="image/png"/></draw:frame></text:p>
      </style:header-left>
      <style:footer>
        <text:p text:style-name="MP2"/>
      </style:footer>
      <style:footer-left>
        <text:p text:style-name="MP1"><draw:frame draw:style-name="Mfr1" draw:name="Image 165" text:anchor-type="char" svg:x="3.7902in" svg:y="10.5945in" svg:width="0.6866in" svg:height="0.6189in" draw:z-index="156"><draw:image xlink:href="Pictures/10000001000000840000007752069C51.png" xlink:type="simple" xlink:show="embed" xlink:actuate="onLoad" draw:mime-type="image/png"/></draw:frame><draw:frame draw:style-name="Mfr2" draw:name="Image211" text:anchor-type="char" svg:x="0.7736in" svg:y="10.8752in" svg:width="1.9181in" svg:height="0.128in" draw:z-index="240"><draw:image xlink:href="Pictures/10000001000000B80000000C00EA2F60.png" xlink:type="simple" xlink:show="embed" xlink:actuate="onLoad" draw:mime-type="image/png"/></draw:frame><draw:frame draw:style-name="Mfr2" draw:name="Image213" text:anchor-type="char" svg:x="7.2547in" svg:y="10.8752in" svg:width="0.1945in" svg:height="0.128in" draw:z-index="242"><draw:image xlink:href="Pictures/10000001000000120000000C97AF840E.png" xlink:type="simple" xlink:show="embed" xlink:actuate="onLoad" draw:mime-type="image/png"/></draw:frame></text:p>
      </style:footer-left>
    </style:master-page>
    <style:master-page style:name="Converted16" style:page-layout-name="Mpm7" draw:style-name="Mdp1">
      <style:header>
        <text:p text:style-name="MP2"/>
      </style:header>
      <style:header-left>
        <text:p text:style-name="MP1"><draw:frame draw:style-name="Mfr3" draw:name="Frame61" text:anchor-type="char" svg:x="1.6811in" svg:y="0.5965in" svg:width="1.6in" svg:height="0.4043in"><draw:text-box><text:p text:style-name="MP7"><text:span text:style-name="MT15">ATOS</text:span><text:span text:style-name="MT16"> </text:span><text:span text:style-name="MT15">DO</text:span><text:span text:style-name="MT17"> </text:span><text:span text:style-name="MT18">PODER</text:span></text:p><text:p text:style-name="MP8"><text:span text:style-name="MT15">EXECUTIVO</text:span><text:span text:style-name="MT19"> </text:span><text:span text:style-name="MT18">MUNICIPAL</text:span></text:p></draw:text-box></draw:frame><draw:frame draw:style-name="Mfr3" draw:name="Frame64" text:anchor-type="char" svg:x="1.6811in" svg:y="0.5965in" svg:width="1.6in" svg:height="0.4043in"><draw:text-box><text:p text:style-name="MP7"><text:span text:style-name="MT15">ATOS</text:span><text:span text:style-name="MT16"> </text:span><text:span text:style-name="MT15">DO</text:span><text:span text:style-name="MT17"> </text:span><text:span text:style-name="MT18">PODER</text:span></text:p><text:p text:style-name="MP8"><text:span text:style-name="MT15">EXECUTIVO</text:span><text:span text:style-name="MT19"> </text:span><text:span text:style-name="MT18">MUNICIPAL</text:span></text:p></draw:text-box></draw:frame><draw:frame draw:style-name="Mfr3" draw:name="Frame641" text:anchor-type="char" svg:x="1.6811in" svg:y="0.5965in" svg:width="1.6in" svg:height="0.4043in"><draw:text-box><text:p text:style-name="MP7"><text:span text:style-name="MT15">ATOS</text:span><text:span text:style-name="MT16"> </text:span><text:span text:style-name="MT15">DO</text:span><text:span text:style-name="MT17"> </text:span><text:span text:style-name="MT18">PODER</text:span></text:p><text:p text:style-name="MP8"><text:span text:style-name="MT15">EXECUTIVO</text:span><text:span text:style-name="MT19"> </text:span><text:span text:style-name="MT18">MUNICIPAL</text:span></text:p></draw:text-box></draw:frame><draw:frame draw:style-name="Mfr4" draw:name="Frame621" text:anchor-type="char" svg:x="1.6811in" svg:y="0.5965in" svg:width="1.6in" svg:height="0.4043in"><draw:text-box><text:p text:style-name="MP7"><text:span text:style-name="MT15">ATOS</text:span><text:span text:style-name="MT16"> </text:span><text:span text:style-name="MT15">DO</text:span><text:span text:style-name="MT17"> </text:span><text:span text:style-name="MT18">PODER</text:span></text:p><text:p text:style-name="MP8"><text:span text:style-name="MT15">EXECUTIVO</text:span><text:span text:style-name="MT19"> </text:span><text:span text:style-name="MT18">MUNICIPAL</text:span></text:p></draw:text-box></draw:frame><draw:frame draw:style-name="Mfr3" draw:name="Frame62" text:anchor-type="char" svg:x="5.5709in" svg:y="0.7409in" svg:width="1.9252in" svg:height="0.2035in"><draw:text-box><text:p text:style-name="MP3"><text:span text:style-name="MT20">DOM</text:span><text:span text:style-name="MT21"> </text:span><text:span text:style-name="MT20">7655</text:span><text:span text:style-name="MT21"> </text:span><text:span text:style-name="MT20">-</text:span><text:span text:style-name="MT21"> </text:span><text:span text:style-name="MT20">25 de</text:span><text:span text:style-name="MT21"> </text:span><text:span text:style-name="MT20">Agosto</text:span><text:span text:style-name="MT21"> </text:span><text:span text:style-name="MT20">de </text:span><text:span text:style-name="MT22">2026</text:span></text:p></draw:text-box></draw:frame><draw:frame draw:style-name="Mfr3" draw:name="Frame65" text:anchor-type="char" svg:x="5.5709in" svg:y="0.7409in" svg:width="1.9252in" svg:height="0.2035in"><draw:text-box><text:p text:style-name="MP3"><text:span text:style-name="MT20">DOM</text:span><text:span text:style-name="MT21"> </text:span><text:span text:style-name="MT20">7655</text:span><text:span text:style-name="MT21"> </text:span><text:span text:style-name="MT20">-</text:span><text:span text:style-name="MT21"> </text:span><text:span text:style-name="MT20">25 de</text:span><text:span text:style-name="MT21"> </text:span><text:span text:style-name="MT20">Agosto</text:span><text:span text:style-name="MT21"> </text:span><text:span text:style-name="MT20">de </text:span><text:span text:style-name="MT22">2026</text:span></text:p></draw:text-box></draw:frame><draw:frame draw:style-name="Mfr3" draw:name="Frame651" text:anchor-type="char" svg:x="5.5709in" svg:y="0.7409in" svg:width="1.9252in" svg:height="0.2035in"><draw:text-box><text:p text:style-name="MP3"><text:span text:style-name="MT20">DOM</text:span><text:span text:style-name="MT21"> </text:span><text:span text:style-name="MT20">7655</text:span><text:span text:style-name="MT21"> </text:span><text:span text:style-name="MT20">-</text:span><text:span text:style-name="MT21"> </text:span><text:span text:style-name="MT20">25 de</text:span><text:span text:style-name="MT21"> </text:span><text:span text:style-name="MT20">Agosto</text:span><text:span text:style-name="MT21"> </text:span><text:span text:style-name="MT20">de </text:span><text:span text:style-name="MT22">2026</text:span></text:p></draw:text-box></draw:frame><draw:frame draw:style-name="Mfr4" draw:name="Frame6411" text:anchor-type="char" svg:x="5.5709in" svg:y="0.7409in" svg:width="1.9252in" svg:height="0.2035in"><draw:text-box><text:p text:style-name="MP3"><text:span text:style-name="MT20">DOM</text:span><text:span text:style-name="MT21"> </text:span><text:span text:style-name="MT20">7655</text:span><text:span text:style-name="MT21"> </text:span><text:span text:style-name="MT20">-</text:span><text:span text:style-name="MT21"> </text:span><text:span text:style-name="MT20">25 de</text:span><text:span text:style-name="MT21"> </text:span><text:span text:style-name="MT20">Agosto</text:span><text:span text:style-name="MT21"> </text:span><text:span text:style-name="MT20">de </text:span><text:span text:style-name="MT22">2026</text:span></text:p></draw:text-box></draw:frame><draw:frame draw:style-name="Mfr2" draw:name="Image344" text:anchor-type="char" svg:x="0.4925in" svg:y="0in" svg:width="7.7756in" svg:height="1.3874in"><draw:image xlink:href="Pictures/10000001000002EA00000085A3334DB7.png" xlink:type="simple" xlink:show="embed" xlink:actuate="onLoad" draw:mime-type="image/png"/></draw:frame><draw:frame draw:style-name="Mfr2" draw:name="Image345" text:anchor-type="char" svg:x="1.6811in" svg:y="0.5965in" svg:width="1.5984in" svg:height="0.4035in"><draw:image xlink:href="Pictures/100000010000009900000026A14CA22C.png" xlink:type="simple" xlink:show="embed" xlink:actuate="onLoad" draw:mime-type="image/png"/></draw:frame><draw:frame draw:style-name="Mfr2" draw:name="Image346" text:anchor-type="char" svg:x="5.5709in" svg:y="0.7409in" svg:width="1.9236in" svg:height="0.2028in"><draw:image xlink:href="Pictures/10000001000000B800000013402D6D80.png" xlink:type="simple" xlink:show="embed" xlink:actuate="onLoad" draw:mime-type="image/png"/></draw:frame></text:p>
      </style:header-left>
      <style:footer>
        <text:p text:style-name="MP2"/>
      </style:footer>
      <style:footer-left>
        <text:p text:style-name="MP1"><draw:frame draw:style-name="Mfr1" draw:name="Image 165 Copy 1" text:anchor-type="char" svg:x="3.7902in" svg:y="10.5945in" svg:width="0.6866in" svg:height="0.6189in"><draw:image xlink:href="Pictures/10000001000000840000007752069C51.png" xlink:type="simple" xlink:show="embed" xlink:actuate="onLoad" draw:mime-type="image/png"/></draw:frame><draw:frame draw:style-name="Mfr3" draw:name="Frame63"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66"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66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65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67" text:anchor-type="char" svg:x="7.2547in" svg:y="10.8752in" svg:width="0.1957in" svg:height="0.1283in"><draw:text-box><text:p text:style-name="MP6"><text:page-number text:select-page="current">18</text:page-number></text:p></draw:text-box></draw:frame><draw:frame draw:style-name="Mfr3" draw:name="Frame671" text:anchor-type="char" svg:x="7.2547in" svg:y="10.8752in" svg:width="0.1957in" svg:height="0.1283in"><draw:text-box><text:p text:style-name="MP6"><text:page-number text:select-page="current">18</text:page-number></text:p></draw:text-box></draw:frame><draw:frame draw:style-name="Mfr3" draw:name="Frame6711" text:anchor-type="char" svg:x="7.2547in" svg:y="10.8752in" svg:width="0.1957in" svg:height="0.1283in"><draw:text-box><text:p text:style-name="MP6"><text:page-number text:select-page="current">18</text:page-number></text:p></draw:text-box></draw:frame><draw:frame draw:style-name="Mfr4" draw:name="Frame6611" text:anchor-type="char" svg:x="7.2547in" svg:y="10.8752in" svg:width="0.1957in" svg:height="0.1283in"><draw:text-box><text:p text:style-name="MP6"><text:page-number text:select-page="current">18</text:page-number></text:p></draw:text-box></draw:frame><draw:frame draw:style-name="Mfr2" draw:name="Image347" text:anchor-type="char" svg:x="0.7736in" svg:y="10.8752in" svg:width="1.9181in" svg:height="0.128in"><draw:image xlink:href="Pictures/10000001000000B80000000C00EA2F60.png" xlink:type="simple" xlink:show="embed" xlink:actuate="onLoad" draw:mime-type="image/png"/></draw:frame><draw:frame draw:style-name="Mfr2" draw:name="Image348" text:anchor-type="char" svg:x="7.2547in" svg:y="10.8752in" svg:width="0.1945in" svg:height="0.128in"><draw:image xlink:href="Pictures/10000001000000120000000C97AF840E.png" xlink:type="simple" xlink:show="embed" xlink:actuate="onLoad" draw:mime-type="image/png"/></draw:frame></text:p>
      </style:footer-left>
    </style:master-page>
    <style:master-page style:name="Converted17" style:page-layout-name="Mpm8" draw:style-name="Mdp1">
      <style:header>
        <text:p text:style-name="MP1"><draw:frame draw:style-name="Mfr4" draw:name="Frame69" text:anchor-type="char" svg:x="1.6811in" svg:y="0.5965in" svg:width="1.6in" svg:height="0.4043in"><draw:text-box><text:p text:style-name="MP7"><text:span text:style-name="MT15">ATOS</text:span><text:span text:style-name="MT16"> </text:span><text:span text:style-name="MT15">DO</text:span><text:span text:style-name="MT17"> </text:span><text:span text:style-name="MT18">PODER</text:span></text:p><text:p text:style-name="MP8"><text:span text:style-name="MT15">EXECUTIVO</text:span><text:span text:style-name="MT19"> </text:span><text:span text:style-name="MT18">MUNICIPAL</text:span></text:p></draw:text-box></draw:frame><draw:frame draw:style-name="Mfr3" draw:name="Frame68" text:anchor-type="char" svg:x="1.6811in" svg:y="0.5965in" svg:width="1.6in" svg:height="0.4043in"><draw:text-box><text:p text:style-name="MP7"><text:span text:style-name="MT15">ATOS</text:span><text:span text:style-name="MT16"> </text:span><text:span text:style-name="MT15">DO</text:span><text:span text:style-name="MT17"> </text:span><text:span text:style-name="MT18">PODER</text:span></text:p><text:p text:style-name="MP8"><text:span text:style-name="MT15">EXECUTIVO</text:span><text:span text:style-name="MT19"> </text:span><text:span text:style-name="MT18">MUNICIPAL</text:span></text:p></draw:text-box></draw:frame><draw:frame draw:style-name="Mfr3" draw:name="Frame681" text:anchor-type="char" svg:x="1.6811in" svg:y="0.5965in" svg:width="1.6in" svg:height="0.4043in"><draw:text-box><text:p text:style-name="MP7"><text:span text:style-name="MT15">ATOS</text:span><text:span text:style-name="MT16"> </text:span><text:span text:style-name="MT15">DO</text:span><text:span text:style-name="MT17"> </text:span><text:span text:style-name="MT18">PODER</text:span></text:p><text:p text:style-name="MP8"><text:span text:style-name="MT15">EXECUTIVO</text:span><text:span text:style-name="MT19"> </text:span><text:span text:style-name="MT18">MUNICIPAL</text:span></text:p></draw:text-box></draw:frame><draw:frame draw:style-name="Mfr3" draw:name="Frame6811" text:anchor-type="char" svg:x="1.6811in" svg:y="0.5965in" svg:width="1.6in" svg:height="0.4043in"><draw:text-box><text:p text:style-name="MP7"><text:span text:style-name="MT15">ATOS</text:span><text:span text:style-name="MT16"> </text:span><text:span text:style-name="MT15">DO</text:span><text:span text:style-name="MT17"> </text:span><text:span text:style-name="MT18">PODER</text:span></text:p><text:p text:style-name="MP8"><text:span text:style-name="MT15">EXECUTIVO</text:span><text:span text:style-name="MT19"> </text:span><text:span text:style-name="MT18">MUNICIPAL</text:span></text:p></draw:text-box></draw:frame><draw:frame draw:style-name="Mfr3" draw:name="Frame68111" text:anchor-type="char" svg:x="1.6811in" svg:y="0.5965in" svg:width="1.6in" svg:height="0.4043in"><draw:text-box><text:p text:style-name="MP7"><text:span text:style-name="MT15">ATOS</text:span><text:span text:style-name="MT16"> </text:span><text:span text:style-name="MT15">DO</text:span><text:span text:style-name="MT17"> </text:span><text:span text:style-name="MT18">PODER</text:span></text:p><text:p text:style-name="MP8"><text:span text:style-name="MT15">EXECUTIVO</text:span><text:span text:style-name="MT19"> </text:span><text:span text:style-name="MT18">MUNICIPAL</text:span></text:p></draw:text-box></draw:frame><draw:frame draw:style-name="Mfr3" draw:name="Frame67111" text:anchor-type="char" svg:x="1.6811in" svg:y="0.5965in" svg:width="1.6in" svg:height="0.4043in"><draw:text-box><text:p text:style-name="MP7"><text:span text:style-name="MT15">ATOS</text:span><text:span text:style-name="MT16"> </text:span><text:span text:style-name="MT15">DO</text:span><text:span text:style-name="MT17"> </text:span><text:span text:style-name="MT18">PODER</text:span></text:p><text:p text:style-name="MP8"><text:span text:style-name="MT15">EXECUTIVO</text:span><text:span text:style-name="MT19"> </text:span><text:span text:style-name="MT18">MUNICIPAL</text:span></text:p></draw:text-box></draw:frame><draw:frame draw:style-name="Mfr4" draw:name="Frame70" text:anchor-type="char" svg:x="5.5709in" svg:y="0.7409in" svg:width="1.9252in" svg:height="0.2035in"><draw:text-box><text:p text:style-name="MP3"><text:span text:style-name="MT20">DOM</text:span><text:span text:style-name="MT21"> </text:span><text:span text:style-name="MT20">7655</text:span><text:span text:style-name="MT21"> </text:span><text:span text:style-name="MT20">-</text:span><text:span text:style-name="MT21"> </text:span><text:span text:style-name="MT20">25 de</text:span><text:span text:style-name="MT21"> </text:span><text:span text:style-name="MT20">Agosto</text:span><text:span text:style-name="MT21"> </text:span><text:span text:style-name="MT20">de </text:span><text:span text:style-name="MT22">2026</text:span></text:p></draw:text-box></draw:frame><draw:frame draw:style-name="Mfr3" draw:name="Frame71" text:anchor-type="char" svg:x="5.5709in" svg:y="0.7409in" svg:width="1.9252in" svg:height="0.2035in"><draw:text-box><text:p text:style-name="MP3"><text:span text:style-name="MT20">DOM</text:span><text:span text:style-name="MT21"> </text:span><text:span text:style-name="MT20">7655</text:span><text:span text:style-name="MT21"> </text:span><text:span text:style-name="MT20">-</text:span><text:span text:style-name="MT21"> </text:span><text:span text:style-name="MT20">25 de</text:span><text:span text:style-name="MT21"> </text:span><text:span text:style-name="MT20">Agosto</text:span><text:span text:style-name="MT21"> </text:span><text:span text:style-name="MT20">de </text:span><text:span text:style-name="MT22">2026</text:span></text:p></draw:text-box></draw:frame><draw:frame draw:style-name="Mfr3" draw:name="Frame711" text:anchor-type="char" svg:x="5.5709in" svg:y="0.7409in" svg:width="1.9252in" svg:height="0.2035in"><draw:text-box><text:p text:style-name="MP3"><text:span text:style-name="MT20">DOM</text:span><text:span text:style-name="MT21"> </text:span><text:span text:style-name="MT20">7655</text:span><text:span text:style-name="MT21"> </text:span><text:span text:style-name="MT20">-</text:span><text:span text:style-name="MT21"> </text:span><text:span text:style-name="MT20">25 de</text:span><text:span text:style-name="MT21"> </text:span><text:span text:style-name="MT20">Agosto</text:span><text:span text:style-name="MT21"> </text:span><text:span text:style-name="MT20">de </text:span><text:span text:style-name="MT22">2026</text:span></text:p></draw:text-box></draw:frame><draw:frame draw:style-name="Mfr3" draw:name="Frame7111" text:anchor-type="char" svg:x="5.5709in" svg:y="0.7409in" svg:width="1.9252in" svg:height="0.2035in"><draw:text-box><text:p text:style-name="MP3"><text:span text:style-name="MT20">DOM</text:span><text:span text:style-name="MT21"> </text:span><text:span text:style-name="MT20">7655</text:span><text:span text:style-name="MT21"> </text:span><text:span text:style-name="MT20">-</text:span><text:span text:style-name="MT21"> </text:span><text:span text:style-name="MT20">25 de</text:span><text:span text:style-name="MT21"> </text:span><text:span text:style-name="MT20">Agosto</text:span><text:span text:style-name="MT21"> </text:span><text:span text:style-name="MT20">de </text:span><text:span text:style-name="MT22">2026</text:span></text:p></draw:text-box></draw:frame><draw:frame draw:style-name="Mfr3" draw:name="Frame71111" text:anchor-type="char" svg:x="5.5709in" svg:y="0.7409in" svg:width="1.9252in" svg:height="0.2035in"><draw:text-box><text:p text:style-name="MP3"><text:span text:style-name="MT20">DOM</text:span><text:span text:style-name="MT21"> </text:span><text:span text:style-name="MT20">7655</text:span><text:span text:style-name="MT21"> </text:span><text:span text:style-name="MT20">-</text:span><text:span text:style-name="MT21"> </text:span><text:span text:style-name="MT20">25 de</text:span><text:span text:style-name="MT21"> </text:span><text:span text:style-name="MT20">Agosto</text:span><text:span text:style-name="MT21"> </text:span><text:span text:style-name="MT20">de </text:span><text:span text:style-name="MT22">2026</text:span></text:p></draw:text-box></draw:frame><draw:frame draw:style-name="Mfr3" draw:name="Frame681111" text:anchor-type="char" svg:x="5.5709in" svg:y="0.7409in" svg:width="1.9252in" svg:height="0.2035in"><draw:text-box><text:p text:style-name="MP3"><text:span text:style-name="MT20">DOM</text:span><text:span text:style-name="MT21"> </text:span><text:span text:style-name="MT20">7655</text:span><text:span text:style-name="MT21"> </text:span><text:span text:style-name="MT20">-</text:span><text:span text:style-name="MT21"> </text:span><text:span text:style-name="MT20">25 de</text:span><text:span text:style-name="MT21"> </text:span><text:span text:style-name="MT20">Agosto</text:span><text:span text:style-name="MT21"> </text:span><text:span text:style-name="MT20">de </text:span><text:span text:style-name="MT22">2026</text:span></text:p></draw:text-box></draw:frame><draw:frame draw:style-name="Mfr2" draw:name="Image217" text:anchor-type="char" svg:x="0.4925in" svg:y="0in" svg:width="7.7756in" svg:height="1.3874in"><draw:image xlink:href="Pictures/10000001000002EA00000085A3334DB7.png" xlink:type="simple" xlink:show="embed" xlink:actuate="onLoad" draw:mime-type="image/png"/></draw:frame><draw:frame draw:style-name="Mfr2" draw:name="Image300" text:anchor-type="char" svg:x="1.6811in" svg:y="0.5965in" svg:width="1.5984in" svg:height="0.4035in"><draw:image xlink:href="Pictures/100000010000009900000026A14CA22C.png" xlink:type="simple" xlink:show="embed" xlink:actuate="onLoad" draw:mime-type="image/png"/></draw:frame><draw:frame draw:style-name="Mfr2" draw:name="Image301" text:anchor-type="char" svg:x="5.5709in" svg:y="0.7409in" svg:width="1.9236in" svg:height="0.2028in"><draw:image xlink:href="Pictures/10000001000000B800000013402D6D80.png" xlink:type="simple" xlink:show="embed" xlink:actuate="onLoad" draw:mime-type="image/png"/></draw:frame></text:p>
      </style:header>
      <style:header-left>
        <text:p text:style-name="MP1"><draw:frame draw:style-name="Mfr2" draw:name="Image214" text:anchor-type="char" svg:x="0.4925in" svg:y="0in" svg:width="7.7756in" svg:height="1.3874in" draw:z-index="243"><draw:image xlink:href="Pictures/10000001000002EA00000085A3334DB7.png" xlink:type="simple" xlink:show="embed" xlink:actuate="onLoad" draw:mime-type="image/png"/></draw:frame><draw:frame draw:style-name="Mfr2" draw:name="Image215" text:anchor-type="char" svg:x="1.6811in" svg:y="0.5965in" svg:width="1.5984in" svg:height="0.4035in" draw:z-index="244"><draw:image xlink:href="Pictures/100000010000009900000026A14CA22C.png" xlink:type="simple" xlink:show="embed" xlink:actuate="onLoad" draw:mime-type="image/png"/></draw:frame><draw:frame draw:style-name="Mfr2" draw:name="Image216" text:anchor-type="char" svg:x="5.5709in" svg:y="0.7409in" svg:width="1.9236in" svg:height="0.2028in" draw:z-index="245"><draw:image xlink:href="Pictures/10000001000000B800000013402D6D80.png" xlink:type="simple" xlink:show="embed" xlink:actuate="onLoad" draw:mime-type="image/png"/></draw:frame></text:p>
      </style:header-left>
      <style:footer>
        <text:p text:style-name="MP1"><draw:frame draw:style-name="Mfr1" draw:name="Image 191" text:anchor-type="char" svg:x="3.7902in" svg:y="10.5945in" svg:width="0.6866in" svg:height="0.6189in"><draw:image xlink:href="Pictures/10000001000000840000007752069C51.png" xlink:type="simple" xlink:show="embed" xlink:actuate="onLoad" draw:mime-type="image/png"/></draw:frame><draw:frame draw:style-name="Mfr4" draw:name="Frame73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72"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74"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74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74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741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741111" text:anchor-type="char" svg:x="7.2972in" svg:y="10.8752in" svg:width="0.2in" svg:height="0.1283in"><draw:text-box><text:p text:style-name="MP6"><text:page-number text:select-page="current">19</text:page-number></text:p></draw:text-box></draw:frame><draw:frame draw:style-name="Mfr3" draw:name="Frame73" text:anchor-type="char" svg:x="7.2972in" svg:y="10.8752in" svg:width="0.2in" svg:height="0.1283in"><draw:text-box><text:p text:style-name="MP6"><text:page-number text:select-page="current">19</text:page-number></text:p></draw:text-box></draw:frame><draw:frame draw:style-name="Mfr3" draw:name="Frame75" text:anchor-type="char" svg:x="7.2972in" svg:y="10.8752in" svg:width="0.2in" svg:height="0.1283in"><draw:text-box><text:p text:style-name="MP6"><text:page-number text:select-page="current">19</text:page-number></text:p></draw:text-box></draw:frame><draw:frame draw:style-name="Mfr3" draw:name="Frame751" text:anchor-type="char" svg:x="7.2972in" svg:y="10.8752in" svg:width="0.2in" svg:height="0.1283in"><draw:text-box><text:p text:style-name="MP6"><text:page-number text:select-page="current">19</text:page-number></text:p></draw:text-box></draw:frame><draw:frame draw:style-name="Mfr3" draw:name="Frame7511" text:anchor-type="char" svg:x="7.2972in" svg:y="10.8752in" svg:width="0.2in" svg:height="0.1283in"><draw:text-box><text:p text:style-name="MP6"><text:page-number text:select-page="current">19</text:page-number></text:p></draw:text-box></draw:frame><draw:frame draw:style-name="Mfr3" draw:name="Frame75111" text:anchor-type="char" svg:x="7.2972in" svg:y="10.8752in" svg:width="0.2in" svg:height="0.1283in"><draw:text-box><text:p text:style-name="MP6"><text:page-number text:select-page="current">19</text:page-number></text:p></draw:text-box></draw:frame><draw:frame draw:style-name="Mfr2" draw:name="Image298" text:anchor-type="char" svg:x="0.7736in" svg:y="10.8752in" svg:width="1.9181in" svg:height="0.128in"><draw:image xlink:href="Pictures/10000001000000B80000000C00EA2F60.png" xlink:type="simple" xlink:show="embed" xlink:actuate="onLoad" draw:mime-type="image/png"/></draw:frame><draw:frame draw:style-name="Mfr2" draw:name="Image299" text:anchor-type="char" svg:x="7.2972in" svg:y="10.8752in" svg:width="0.1984in" svg:height="0.128in"><draw:image xlink:href="Pictures/10000001000000130000000C5161F074.png" xlink:type="simple" xlink:show="embed" xlink:actuate="onLoad" draw:mime-type="image/png"/></draw:frame></text:p>
      </style:footer>
      <style:footer-left>
        <text:p text:style-name="MP1"><draw:frame draw:style-name="Mfr1" draw:name="Image 188" text:anchor-type="char" svg:x="3.7902in" svg:y="10.5945in" svg:width="0.6866in" svg:height="0.6189in" draw:z-index="165"><draw:image xlink:href="Pictures/10000001000000840000007752069C51.png" xlink:type="simple" xlink:show="embed" xlink:actuate="onLoad" draw:mime-type="image/png"/></draw:frame><draw:frame draw:style-name="Mfr2" draw:name="Image218" text:anchor-type="char" svg:x="0.7736in" svg:y="10.8752in" svg:width="1.9181in" svg:height="0.128in" draw:z-index="246"><draw:image xlink:href="Pictures/10000001000000B80000000C00EA2F60.png" xlink:type="simple" xlink:show="embed" xlink:actuate="onLoad" draw:mime-type="image/png"/></draw:frame><draw:frame draw:style-name="Mfr2" draw:name="Image220" text:anchor-type="char" svg:x="7.2972in" svg:y="10.8752in" svg:width="0.1984in" svg:height="0.128in" draw:z-index="247"><draw:image xlink:href="Pictures/10000001000000130000000C5161F074.png" xlink:type="simple" xlink:show="embed" xlink:actuate="onLoad" draw:mime-type="image/png"/></draw:frame></text:p>
      </style:footer-left>
    </style:master-page>
    <style:master-page style:name="Converted18" style:page-layout-name="Mpm8" draw:style-name="Mdp1">
      <style:header>
        <text:p text:style-name="MP1"><draw:frame draw:style-name="Mfr2" draw:name="Image349" text:anchor-type="char" svg:x="0.4925in" svg:y="0in" svg:width="7.7756in" svg:height="1.3874in" draw:z-index="295"><draw:image xlink:href="Pictures/10000001000002EA00000085A3334DB7.png" xlink:type="simple" xlink:show="embed" xlink:actuate="onLoad" draw:mime-type="image/png"/></draw:frame><draw:frame draw:style-name="Mfr2" draw:name="Image351" text:anchor-type="char" svg:x="1.6811in" svg:y="0.5965in" svg:width="1.5984in" svg:height="0.4035in" draw:z-index="363"><draw:image xlink:href="Pictures/100000010000009900000026A14CA22C.png" xlink:type="simple" xlink:show="embed" xlink:actuate="onLoad" draw:mime-type="image/png"/></draw:frame><draw:frame draw:style-name="Mfr2" draw:name="Image352" text:anchor-type="char" svg:x="5.5709in" svg:y="0.7409in" svg:width="1.9236in" svg:height="0.2028in" draw:z-index="353"><draw:image xlink:href="Pictures/10000001000000B800000013402D6D80.png" xlink:type="simple" xlink:show="embed" xlink:actuate="onLoad" draw:mime-type="image/png"/></draw:frame></text:p>
      </style:header>
      <style:header-left>
        <text:p text:style-name="MP1"><draw:frame draw:style-name="Mfr3" draw:name="Frame78" text:anchor-type="char" svg:x="1.6811in" svg:y="0.5965in" svg:width="1.6in" svg:height="0.4043in"><draw:text-box><text:p text:style-name="MP7"><text:span text:style-name="MT15">ATOS</text:span><text:span text:style-name="MT16"> </text:span><text:span text:style-name="MT15">DO</text:span><text:span text:style-name="MT17"> </text:span><text:span text:style-name="MT18">PODER</text:span></text:p><text:p text:style-name="MP8"><text:span text:style-name="MT15">EXECUTIVO</text:span><text:span text:style-name="MT19"> </text:span><text:span text:style-name="MT18">MUNICIPAL</text:span></text:p></draw:text-box></draw:frame><draw:frame draw:style-name="Mfr3" draw:name="Frame80" text:anchor-type="char" svg:x="1.6811in" svg:y="0.5965in" svg:width="1.6in" svg:height="0.4043in"><draw:text-box><text:p text:style-name="MP7"><text:span text:style-name="MT15">ATOS</text:span><text:span text:style-name="MT16"> </text:span><text:span text:style-name="MT15">DO</text:span><text:span text:style-name="MT17"> </text:span><text:span text:style-name="MT18">PODER</text:span></text:p><text:p text:style-name="MP8"><text:span text:style-name="MT15">EXECUTIVO</text:span><text:span text:style-name="MT19"> </text:span><text:span text:style-name="MT18">MUNICIPAL</text:span></text:p></draw:text-box></draw:frame><draw:frame draw:style-name="Mfr3" draw:name="Frame801" text:anchor-type="char" svg:x="1.6811in" svg:y="0.5965in" svg:width="1.6in" svg:height="0.4043in"><draw:text-box><text:p text:style-name="MP7"><text:span text:style-name="MT15">ATOS</text:span><text:span text:style-name="MT16"> </text:span><text:span text:style-name="MT15">DO</text:span><text:span text:style-name="MT17"> </text:span><text:span text:style-name="MT18">PODER</text:span></text:p><text:p text:style-name="MP8"><text:span text:style-name="MT15">EXECUTIVO</text:span><text:span text:style-name="MT19"> </text:span><text:span text:style-name="MT18">MUNICIPAL</text:span></text:p></draw:text-box></draw:frame><draw:frame draw:style-name="Mfr3" draw:name="Frame8011" text:anchor-type="char" svg:x="1.6811in" svg:y="0.5965in" svg:width="1.6in" svg:height="0.4043in"><draw:text-box><text:p text:style-name="MP7"><text:span text:style-name="MT15">ATOS</text:span><text:span text:style-name="MT16"> </text:span><text:span text:style-name="MT15">DO</text:span><text:span text:style-name="MT17"> </text:span><text:span text:style-name="MT18">PODER</text:span></text:p><text:p text:style-name="MP8"><text:span text:style-name="MT15">EXECUTIVO</text:span><text:span text:style-name="MT19"> </text:span><text:span text:style-name="MT18">MUNICIPAL</text:span></text:p></draw:text-box></draw:frame><draw:frame draw:style-name="Mfr3" draw:name="Frame80111" text:anchor-type="char" svg:x="1.6811in" svg:y="0.5965in" svg:width="1.6in" svg:height="0.4043in"><draw:text-box><text:p text:style-name="MP7"><text:span text:style-name="MT15">ATOS</text:span><text:span text:style-name="MT16"> </text:span><text:span text:style-name="MT15">DO</text:span><text:span text:style-name="MT17"> </text:span><text:span text:style-name="MT18">PODER</text:span></text:p><text:p text:style-name="MP8"><text:span text:style-name="MT15">EXECUTIVO</text:span><text:span text:style-name="MT19"> </text:span><text:span text:style-name="MT18">MUNICIPAL</text:span></text:p></draw:text-box></draw:frame><draw:frame draw:style-name="Mfr4" draw:name="Frame771" text:anchor-type="char" svg:x="1.6811in" svg:y="0.5965in" svg:width="1.6in" svg:height="0.4043in"><draw:text-box><text:p text:style-name="MP7"><text:span text:style-name="MT15">ATOS</text:span><text:span text:style-name="MT16"> </text:span><text:span text:style-name="MT15">DO</text:span><text:span text:style-name="MT17"> </text:span><text:span text:style-name="MT18">PODER</text:span></text:p><text:p text:style-name="MP8"><text:span text:style-name="MT15">EXECUTIVO</text:span><text:span text:style-name="MT19"> </text:span><text:span text:style-name="MT18">MUNICIPAL</text:span></text:p></draw:text-box></draw:frame><draw:frame draw:style-name="Mfr3" draw:name="Frame79" text:anchor-type="char" svg:x="5.5709in" svg:y="0.7409in" svg:width="1.9252in" svg:height="0.2035in"><draw:text-box><text:p text:style-name="MP3"><text:span text:style-name="MT20">DOM</text:span><text:span text:style-name="MT21"> </text:span><text:span text:style-name="MT20">7655</text:span><text:span text:style-name="MT21"> </text:span><text:span text:style-name="MT20">-</text:span><text:span text:style-name="MT21"> </text:span><text:span text:style-name="MT20">25 de</text:span><text:span text:style-name="MT21"> </text:span><text:span text:style-name="MT20">Agosto</text:span><text:span text:style-name="MT21"> </text:span><text:span text:style-name="MT20">de </text:span><text:span text:style-name="MT22">2026</text:span></text:p></draw:text-box></draw:frame><draw:frame draw:style-name="Mfr3" draw:name="Frame81" text:anchor-type="char" svg:x="5.5709in" svg:y="0.7409in" svg:width="1.9252in" svg:height="0.2035in"><draw:text-box><text:p text:style-name="MP3"><text:span text:style-name="MT20">DOM</text:span><text:span text:style-name="MT21"> </text:span><text:span text:style-name="MT20">7655</text:span><text:span text:style-name="MT21"> </text:span><text:span text:style-name="MT20">-</text:span><text:span text:style-name="MT21"> </text:span><text:span text:style-name="MT20">25 de</text:span><text:span text:style-name="MT21"> </text:span><text:span text:style-name="MT20">Agosto</text:span><text:span text:style-name="MT21"> </text:span><text:span text:style-name="MT20">de </text:span><text:span text:style-name="MT22">2026</text:span></text:p></draw:text-box></draw:frame><draw:frame draw:style-name="Mfr3" draw:name="Frame811" text:anchor-type="char" svg:x="5.5709in" svg:y="0.7409in" svg:width="1.9252in" svg:height="0.2035in"><draw:text-box><text:p text:style-name="MP3"><text:span text:style-name="MT20">DOM</text:span><text:span text:style-name="MT21"> </text:span><text:span text:style-name="MT20">7655</text:span><text:span text:style-name="MT21"> </text:span><text:span text:style-name="MT20">-</text:span><text:span text:style-name="MT21"> </text:span><text:span text:style-name="MT20">25 de</text:span><text:span text:style-name="MT21"> </text:span><text:span text:style-name="MT20">Agosto</text:span><text:span text:style-name="MT21"> </text:span><text:span text:style-name="MT20">de </text:span><text:span text:style-name="MT22">2026</text:span></text:p></draw:text-box></draw:frame><draw:frame draw:style-name="Mfr3" draw:name="Frame8111" text:anchor-type="char" svg:x="5.5709in" svg:y="0.7409in" svg:width="1.9252in" svg:height="0.2035in"><draw:text-box><text:p text:style-name="MP3"><text:span text:style-name="MT20">DOM</text:span><text:span text:style-name="MT21"> </text:span><text:span text:style-name="MT20">7655</text:span><text:span text:style-name="MT21"> </text:span><text:span text:style-name="MT20">-</text:span><text:span text:style-name="MT21"> </text:span><text:span text:style-name="MT20">25 de</text:span><text:span text:style-name="MT21"> </text:span><text:span text:style-name="MT20">Agosto</text:span><text:span text:style-name="MT21"> </text:span><text:span text:style-name="MT20">de </text:span><text:span text:style-name="MT22">2026</text:span></text:p></draw:text-box></draw:frame><draw:frame draw:style-name="Mfr3" draw:name="Frame81111" text:anchor-type="char" svg:x="5.5709in" svg:y="0.7409in" svg:width="1.9252in" svg:height="0.2035in"><draw:text-box><text:p text:style-name="MP3"><text:span text:style-name="MT20">DOM</text:span><text:span text:style-name="MT21"> </text:span><text:span text:style-name="MT20">7655</text:span><text:span text:style-name="MT21"> </text:span><text:span text:style-name="MT20">-</text:span><text:span text:style-name="MT21"> </text:span><text:span text:style-name="MT20">25 de</text:span><text:span text:style-name="MT21"> </text:span><text:span text:style-name="MT20">Agosto</text:span><text:span text:style-name="MT21"> </text:span><text:span text:style-name="MT20">de </text:span><text:span text:style-name="MT22">2026</text:span></text:p></draw:text-box></draw:frame><draw:frame draw:style-name="Mfr4" draw:name="Frame781" text:anchor-type="char" svg:x="5.5709in" svg:y="0.7409in" svg:width="1.9252in" svg:height="0.2035in"><draw:text-box><text:p text:style-name="MP3"><text:span text:style-name="MT20">DOM</text:span><text:span text:style-name="MT21"> </text:span><text:span text:style-name="MT20">7655</text:span><text:span text:style-name="MT21"> </text:span><text:span text:style-name="MT20">-</text:span><text:span text:style-name="MT21"> </text:span><text:span text:style-name="MT20">25 de</text:span><text:span text:style-name="MT21"> </text:span><text:span text:style-name="MT20">Agosto</text:span><text:span text:style-name="MT21"> </text:span><text:span text:style-name="MT20">de </text:span><text:span text:style-name="MT22">2026</text:span></text:p></draw:text-box></draw:frame><draw:frame draw:style-name="Mfr2" draw:name="Image353" text:anchor-type="char" svg:x="0.4925in" svg:y="0in" svg:width="7.7756in" svg:height="1.3874in"><draw:image xlink:href="Pictures/10000001000002EA00000085A3334DB7.png" xlink:type="simple" xlink:show="embed" xlink:actuate="onLoad" draw:mime-type="image/png"/></draw:frame><draw:frame draw:style-name="Mfr2" draw:name="Image354" text:anchor-type="char" svg:x="1.6811in" svg:y="0.5965in" svg:width="1.5984in" svg:height="0.4035in"><draw:image xlink:href="Pictures/100000010000009900000026A14CA22C.png" xlink:type="simple" xlink:show="embed" xlink:actuate="onLoad" draw:mime-type="image/png"/></draw:frame><draw:frame draw:style-name="Mfr2" draw:name="Image355" text:anchor-type="char" svg:x="5.5709in" svg:y="0.7409in" svg:width="1.9236in" svg:height="0.2028in"><draw:image xlink:href="Pictures/10000001000000B800000013402D6D80.png" xlink:type="simple" xlink:show="embed" xlink:actuate="onLoad" draw:mime-type="image/png"/></draw:frame></text:p>
      </style:header-left>
      <style:footer>
        <text:p text:style-name="MP1"><draw:frame draw:style-name="Mfr1" draw:name="Image 191 Copy 1" text:anchor-type="char" svg:x="3.7902in" svg:y="10.5945in" svg:width="0.6866in" svg:height="0.6189in" draw:z-index="76"><draw:image xlink:href="Pictures/10000001000000840000007752069C51.png" xlink:type="simple" xlink:show="embed" xlink:actuate="onLoad" draw:mime-type="image/png"/></draw:frame><draw:frame draw:style-name="Mfr2" draw:name="Image356" text:anchor-type="char" svg:x="0.7736in" svg:y="10.8752in" svg:width="1.9181in" svg:height="0.128in" draw:z-index="342"><draw:image xlink:href="Pictures/10000001000000B80000000C00EA2F60.png" xlink:type="simple" xlink:show="embed" xlink:actuate="onLoad" draw:mime-type="image/png"/></draw:frame><draw:frame draw:style-name="Mfr2" draw:name="Image357" text:anchor-type="char" svg:x="7.2972in" svg:y="10.8752in" svg:width="0.1984in" svg:height="0.128in" draw:z-index="286"><draw:image xlink:href="Pictures/10000001000000130000000C5161F074.png" xlink:type="simple" xlink:show="embed" xlink:actuate="onLoad" draw:mime-type="image/png"/></draw:frame></text:p>
      </style:footer>
      <style:footer-left>
        <text:p text:style-name="MP1"><draw:frame draw:style-name="Mfr1" draw:name="Image 188 Copy 1" text:anchor-type="char" svg:x="3.7902in" svg:y="10.5945in" svg:width="0.6866in" svg:height="0.6189in"><draw:image xlink:href="Pictures/10000001000000840000007752069C51.png" xlink:type="simple" xlink:show="embed" xlink:actuate="onLoad" draw:mime-type="image/png"/></draw:frame><draw:frame draw:style-name="Mfr3" draw:name="Frame84"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84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84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841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8411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8111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85" text:anchor-type="char" svg:x="7.2972in" svg:y="10.8752in" svg:width="0.2in" svg:height="0.1283in"><draw:text-box><text:p text:style-name="MP6"><text:page-number text:select-page="current">20</text:page-number></text:p></draw:text-box></draw:frame><draw:frame draw:style-name="Mfr3" draw:name="Frame851" text:anchor-type="char" svg:x="7.2972in" svg:y="10.8752in" svg:width="0.2in" svg:height="0.1283in"><draw:text-box><text:p text:style-name="MP6"><text:page-number text:select-page="current">20</text:page-number></text:p></draw:text-box></draw:frame><draw:frame draw:style-name="Mfr3" draw:name="Frame8511" text:anchor-type="char" svg:x="7.2972in" svg:y="10.8752in" svg:width="0.2in" svg:height="0.1283in"><draw:text-box><text:p text:style-name="MP6"><text:page-number text:select-page="current">20</text:page-number></text:p></draw:text-box></draw:frame><draw:frame draw:style-name="Mfr3" draw:name="Frame85111" text:anchor-type="char" svg:x="7.2972in" svg:y="10.8752in" svg:width="0.2in" svg:height="0.1283in"><draw:text-box><text:p text:style-name="MP6"><text:page-number text:select-page="current">20</text:page-number></text:p></draw:text-box></draw:frame><draw:frame draw:style-name="Mfr3" draw:name="Frame851111" text:anchor-type="char" svg:x="7.2972in" svg:y="10.8752in" svg:width="0.2in" svg:height="0.1283in"><draw:text-box><text:p text:style-name="MP6"><text:page-number text:select-page="current">20</text:page-number></text:p></draw:text-box></draw:frame><draw:frame draw:style-name="Mfr4" draw:name="Frame821" text:anchor-type="char" svg:x="7.2972in" svg:y="10.8752in" svg:width="0.2in" svg:height="0.1283in"><draw:text-box><text:p text:style-name="MP6"><text:page-number text:select-page="current">20</text:page-number></text:p></draw:text-box></draw:frame><draw:frame draw:style-name="Mfr2" draw:name="Image358" text:anchor-type="char" svg:x="0.7736in" svg:y="10.8752in" svg:width="1.9181in" svg:height="0.128in"><draw:image xlink:href="Pictures/10000001000000B80000000C00EA2F60.png" xlink:type="simple" xlink:show="embed" xlink:actuate="onLoad" draw:mime-type="image/png"/></draw:frame><draw:frame draw:style-name="Mfr2" draw:name="Image359" text:anchor-type="char" svg:x="7.2972in" svg:y="10.8752in" svg:width="0.1984in" svg:height="0.128in"><draw:image xlink:href="Pictures/10000001000000130000000C5161F074.png" xlink:type="simple" xlink:show="embed" xlink:actuate="onLoad" draw:mime-type="image/png"/></draw:frame></text:p>
      </style:footer-left>
    </style:master-page>
    <style:master-page style:name="Converted19" style:page-layout-name="Mpm8" draw:style-name="Mdp1">
      <style:header>
        <text:p text:style-name="MP1"><draw:frame draw:style-name="Mfr3" draw:name="Frame86" text:anchor-type="char" svg:x="1.6811in" svg:y="0.5965in" svg:width="1.6in" svg:height="0.4043in"><draw:text-box><text:p text:style-name="MP7"><text:span text:style-name="MT15">ATOS</text:span><text:span text:style-name="MT16"> </text:span><text:span text:style-name="MT15">DO</text:span><text:span text:style-name="MT17"> </text:span><text:span text:style-name="MT18">PODER</text:span></text:p><text:p text:style-name="MP8"><text:span text:style-name="MT15">EXECUTIVO</text:span><text:span text:style-name="MT19"> </text:span><text:span text:style-name="MT18">MUNICIPAL</text:span></text:p></draw:text-box></draw:frame><draw:frame draw:style-name="Mfr3" draw:name="Frame861" text:anchor-type="char" svg:x="1.6811in" svg:y="0.5965in" svg:width="1.6in" svg:height="0.4043in"><draw:text-box><text:p text:style-name="MP7"><text:span text:style-name="MT15">ATOS</text:span><text:span text:style-name="MT16"> </text:span><text:span text:style-name="MT15">DO</text:span><text:span text:style-name="MT17"> </text:span><text:span text:style-name="MT18">PODER</text:span></text:p><text:p text:style-name="MP8"><text:span text:style-name="MT15">EXECUTIVO</text:span><text:span text:style-name="MT19"> </text:span><text:span text:style-name="MT18">MUNICIPAL</text:span></text:p></draw:text-box></draw:frame><draw:frame draw:style-name="Mfr3" draw:name="Frame8611" text:anchor-type="char" svg:x="1.6811in" svg:y="0.5965in" svg:width="1.6in" svg:height="0.4043in"><draw:text-box><text:p text:style-name="MP7"><text:span text:style-name="MT15">ATOS</text:span><text:span text:style-name="MT16"> </text:span><text:span text:style-name="MT15">DO</text:span><text:span text:style-name="MT17"> </text:span><text:span text:style-name="MT18">PODER</text:span></text:p><text:p text:style-name="MP8"><text:span text:style-name="MT15">EXECUTIVO</text:span><text:span text:style-name="MT19"> </text:span><text:span text:style-name="MT18">MUNICIPAL</text:span></text:p></draw:text-box></draw:frame><draw:frame draw:style-name="Mfr3" draw:name="Frame86111" text:anchor-type="char" svg:x="1.6811in" svg:y="0.5965in" svg:width="1.6in" svg:height="0.4043in"><draw:text-box><text:p text:style-name="MP7"><text:span text:style-name="MT15">ATOS</text:span><text:span text:style-name="MT16"> </text:span><text:span text:style-name="MT15">DO</text:span><text:span text:style-name="MT17"> </text:span><text:span text:style-name="MT18">PODER</text:span></text:p><text:p text:style-name="MP8"><text:span text:style-name="MT15">EXECUTIVO</text:span><text:span text:style-name="MT19"> </text:span><text:span text:style-name="MT18">MUNICIPAL</text:span></text:p></draw:text-box></draw:frame><draw:frame draw:style-name="Mfr3" draw:name="Frame861111" text:anchor-type="char" svg:x="1.6811in" svg:y="0.5965in" svg:width="1.6in" svg:height="0.4043in"><draw:text-box><text:p text:style-name="MP7"><text:span text:style-name="MT15">ATOS</text:span><text:span text:style-name="MT16"> </text:span><text:span text:style-name="MT15">DO</text:span><text:span text:style-name="MT17"> </text:span><text:span text:style-name="MT18">PODER</text:span></text:p><text:p text:style-name="MP8"><text:span text:style-name="MT15">EXECUTIVO</text:span><text:span text:style-name="MT19"> </text:span><text:span text:style-name="MT18">MUNICIPAL</text:span></text:p></draw:text-box></draw:frame><draw:frame draw:style-name="Mfr4" draw:name="Frame831" text:anchor-type="char" svg:x="1.6811in" svg:y="0.5965in" svg:width="1.6in" svg:height="0.4043in"><draw:text-box><text:p text:style-name="MP7"><text:span text:style-name="MT15">ATOS</text:span><text:span text:style-name="MT16"> </text:span><text:span text:style-name="MT15">DO</text:span><text:span text:style-name="MT17"> </text:span><text:span text:style-name="MT18">PODER</text:span></text:p><text:p text:style-name="MP8"><text:span text:style-name="MT15">EXECUTIVO</text:span><text:span text:style-name="MT19"> </text:span><text:span text:style-name="MT18">MUNICIPAL</text:span></text:p></draw:text-box></draw:frame><draw:frame draw:style-name="Mfr3" draw:name="Frame87" text:anchor-type="char" svg:x="5.5709in" svg:y="0.7409in" svg:width="1.9252in" svg:height="0.2035in"><draw:text-box><text:p text:style-name="MP3"><text:span text:style-name="MT20">DOM</text:span><text:span text:style-name="MT21"> </text:span><text:span text:style-name="MT20">7655</text:span><text:span text:style-name="MT21"> </text:span><text:span text:style-name="MT20">-</text:span><text:span text:style-name="MT21"> </text:span><text:span text:style-name="MT20">25 de</text:span><text:span text:style-name="MT21"> </text:span><text:span text:style-name="MT20">Agosto</text:span><text:span text:style-name="MT21"> </text:span><text:span text:style-name="MT20">de </text:span><text:span text:style-name="MT22">2026</text:span></text:p></draw:text-box></draw:frame><draw:frame draw:style-name="Mfr3" draw:name="Frame871" text:anchor-type="char" svg:x="5.5709in" svg:y="0.7409in" svg:width="1.9252in" svg:height="0.2035in"><draw:text-box><text:p text:style-name="MP3"><text:span text:style-name="MT20">DOM</text:span><text:span text:style-name="MT21"> </text:span><text:span text:style-name="MT20">7655</text:span><text:span text:style-name="MT21"> </text:span><text:span text:style-name="MT20">-</text:span><text:span text:style-name="MT21"> </text:span><text:span text:style-name="MT20">25 de</text:span><text:span text:style-name="MT21"> </text:span><text:span text:style-name="MT20">Agosto</text:span><text:span text:style-name="MT21"> </text:span><text:span text:style-name="MT20">de </text:span><text:span text:style-name="MT22">2026</text:span></text:p></draw:text-box></draw:frame><draw:frame draw:style-name="Mfr3" draw:name="Frame8711" text:anchor-type="char" svg:x="5.5709in" svg:y="0.7409in" svg:width="1.9252in" svg:height="0.2035in"><draw:text-box><text:p text:style-name="MP3"><text:span text:style-name="MT20">DOM</text:span><text:span text:style-name="MT21"> </text:span><text:span text:style-name="MT20">7655</text:span><text:span text:style-name="MT21"> </text:span><text:span text:style-name="MT20">-</text:span><text:span text:style-name="MT21"> </text:span><text:span text:style-name="MT20">25 de</text:span><text:span text:style-name="MT21"> </text:span><text:span text:style-name="MT20">Agosto</text:span><text:span text:style-name="MT21"> </text:span><text:span text:style-name="MT20">de </text:span><text:span text:style-name="MT22">2026</text:span></text:p></draw:text-box></draw:frame><draw:frame draw:style-name="Mfr3" draw:name="Frame87111" text:anchor-type="char" svg:x="5.5709in" svg:y="0.7409in" svg:width="1.9252in" svg:height="0.2035in"><draw:text-box><text:p text:style-name="MP3"><text:span text:style-name="MT20">DOM</text:span><text:span text:style-name="MT21"> </text:span><text:span text:style-name="MT20">7655</text:span><text:span text:style-name="MT21"> </text:span><text:span text:style-name="MT20">-</text:span><text:span text:style-name="MT21"> </text:span><text:span text:style-name="MT20">25 de</text:span><text:span text:style-name="MT21"> </text:span><text:span text:style-name="MT20">Agosto</text:span><text:span text:style-name="MT21"> </text:span><text:span text:style-name="MT20">de </text:span><text:span text:style-name="MT22">2026</text:span></text:p></draw:text-box></draw:frame><draw:frame draw:style-name="Mfr3" draw:name="Frame871111" text:anchor-type="char" svg:x="5.5709in" svg:y="0.7409in" svg:width="1.9252in" svg:height="0.2035in"><draw:text-box><text:p text:style-name="MP3"><text:span text:style-name="MT20">DOM</text:span><text:span text:style-name="MT21"> </text:span><text:span text:style-name="MT20">7655</text:span><text:span text:style-name="MT21"> </text:span><text:span text:style-name="MT20">-</text:span><text:span text:style-name="MT21"> </text:span><text:span text:style-name="MT20">25 de</text:span><text:span text:style-name="MT21"> </text:span><text:span text:style-name="MT20">Agosto</text:span><text:span text:style-name="MT21"> </text:span><text:span text:style-name="MT20">de </text:span><text:span text:style-name="MT22">2026</text:span></text:p></draw:text-box></draw:frame><draw:frame draw:style-name="Mfr4" draw:name="Frame8411111" text:anchor-type="char" svg:x="5.5709in" svg:y="0.7409in" svg:width="1.9252in" svg:height="0.2035in"><draw:text-box><text:p text:style-name="MP3"><text:span text:style-name="MT20">DOM</text:span><text:span text:style-name="MT21"> </text:span><text:span text:style-name="MT20">7655</text:span><text:span text:style-name="MT21"> </text:span><text:span text:style-name="MT20">-</text:span><text:span text:style-name="MT21"> </text:span><text:span text:style-name="MT20">25 de</text:span><text:span text:style-name="MT21"> </text:span><text:span text:style-name="MT20">Agosto</text:span><text:span text:style-name="MT21"> </text:span><text:span text:style-name="MT20">de </text:span><text:span text:style-name="MT22">2026</text:span></text:p></draw:text-box></draw:frame><draw:frame draw:style-name="Mfr2" draw:name="Image360" text:anchor-type="char" svg:x="0.4925in" svg:y="0in" svg:width="7.7756in" svg:height="1.3874in"><draw:image xlink:href="Pictures/10000001000002EA00000085A3334DB7.png" xlink:type="simple" xlink:show="embed" xlink:actuate="onLoad" draw:mime-type="image/png"/></draw:frame><draw:frame draw:style-name="Mfr2" draw:name="Image361" text:anchor-type="char" svg:x="1.6811in" svg:y="0.5965in" svg:width="1.5984in" svg:height="0.4035in"><draw:image xlink:href="Pictures/100000010000009900000026A14CA22C.png" xlink:type="simple" xlink:show="embed" xlink:actuate="onLoad" draw:mime-type="image/png"/></draw:frame><draw:frame draw:style-name="Mfr2" draw:name="Image362" text:anchor-type="char" svg:x="5.5709in" svg:y="0.7409in" svg:width="1.9236in" svg:height="0.2028in"><draw:image xlink:href="Pictures/10000001000000B800000013402D6D80.png" xlink:type="simple" xlink:show="embed" xlink:actuate="onLoad" draw:mime-type="image/png"/></draw:frame></text:p>
      </style:header>
      <style:header-left>
        <text:p text:style-name="MP1"><draw:frame draw:style-name="Mfr2" draw:name="Image363" text:anchor-type="char" svg:x="0.4925in" svg:y="0in" svg:width="7.7756in" svg:height="1.3874in" draw:z-index="349"><draw:image xlink:href="Pictures/10000001000002EA00000085A3334DB7.png" xlink:type="simple" xlink:show="embed" xlink:actuate="onLoad" draw:mime-type="image/png"/></draw:frame><draw:frame draw:style-name="Mfr2" draw:name="Image365" text:anchor-type="char" svg:x="1.6811in" svg:y="0.5965in" svg:width="1.5984in" svg:height="0.4035in" draw:z-index="345"><draw:image xlink:href="Pictures/100000010000009900000026A14CA22C.png" xlink:type="simple" xlink:show="embed" xlink:actuate="onLoad" draw:mime-type="image/png"/></draw:frame><draw:frame draw:style-name="Mfr2" draw:name="Image366" text:anchor-type="char" svg:x="5.5709in" svg:y="0.7409in" svg:width="1.9236in" svg:height="0.2028in" draw:z-index="336"><draw:image xlink:href="Pictures/10000001000000B800000013402D6D80.png" xlink:type="simple" xlink:show="embed" xlink:actuate="onLoad" draw:mime-type="image/png"/></draw:frame></text:p>
      </style:header-left>
      <style:footer>
        <text:p text:style-name="MP1"><draw:frame draw:style-name="Mfr1" draw:name="Image 191 Copy 1 Copy 1" text:anchor-type="char" svg:x="3.7902in" svg:y="10.5945in" svg:width="0.6866in" svg:height="0.6189in"><draw:image xlink:href="Pictures/10000001000000840000007752069C51.png" xlink:type="simple" xlink:show="embed" xlink:actuate="onLoad" draw:mime-type="image/png"/></draw:frame><draw:frame draw:style-name="Mfr3" draw:name="Frame90"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90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90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901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9011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87111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92" text:anchor-type="char" svg:x="7.2972in" svg:y="10.8752in" svg:width="0.2in" svg:height="0.1283in"><draw:text-box><text:p text:style-name="MP6"><text:page-number text:select-page="current">21</text:page-number></text:p></draw:text-box></draw:frame><draw:frame draw:style-name="Mfr3" draw:name="Frame921" text:anchor-type="char" svg:x="7.2972in" svg:y="10.8752in" svg:width="0.2in" svg:height="0.1283in"><draw:text-box><text:p text:style-name="MP6"><text:page-number text:select-page="current">21</text:page-number></text:p></draw:text-box></draw:frame><draw:frame draw:style-name="Mfr3" draw:name="Frame9211" text:anchor-type="char" svg:x="7.2972in" svg:y="10.8752in" svg:width="0.2in" svg:height="0.1283in"><draw:text-box><text:p text:style-name="MP6"><text:page-number text:select-page="current">21</text:page-number></text:p></draw:text-box></draw:frame><draw:frame draw:style-name="Mfr3" draw:name="Frame92111" text:anchor-type="char" svg:x="7.2972in" svg:y="10.8752in" svg:width="0.2in" svg:height="0.1283in"><draw:text-box><text:p text:style-name="MP6"><text:page-number text:select-page="current">21</text:page-number></text:p></draw:text-box></draw:frame><draw:frame draw:style-name="Mfr3" draw:name="Frame91111" text:anchor-type="char" svg:x="7.2972in" svg:y="10.8752in" svg:width="0.2in" svg:height="0.1283in"><draw:text-box><text:p text:style-name="MP6"><text:page-number text:select-page="current">21</text:page-number></text:p></draw:text-box></draw:frame><draw:frame draw:style-name="Mfr4" draw:name="Frame881" text:anchor-type="char" svg:x="7.2972in" svg:y="10.8752in" svg:width="0.2in" svg:height="0.1283in"><draw:text-box><text:p text:style-name="MP6"><text:page-number text:select-page="current">21</text:page-number></text:p></draw:text-box></draw:frame><draw:frame draw:style-name="Mfr2" draw:name="Image368" text:anchor-type="char" svg:x="0.7736in" svg:y="10.8752in" svg:width="1.9181in" svg:height="0.128in"><draw:image xlink:href="Pictures/10000001000000B80000000C00EA2F60.png" xlink:type="simple" xlink:show="embed" xlink:actuate="onLoad" draw:mime-type="image/png"/></draw:frame><draw:frame draw:style-name="Mfr2" draw:name="Image369" text:anchor-type="char" svg:x="7.2972in" svg:y="10.8752in" svg:width="0.1984in" svg:height="0.128in"><draw:image xlink:href="Pictures/10000001000000130000000C5161F074.png" xlink:type="simple" xlink:show="embed" xlink:actuate="onLoad" draw:mime-type="image/png"/></draw:frame></text:p>
      </style:footer>
      <style:footer-left>
        <text:p text:style-name="MP1"><draw:frame draw:style-name="Mfr1" draw:name="Image 188 Copy 1 Copy 1" text:anchor-type="char" svg:x="3.7902in" svg:y="10.5945in" svg:width="0.6866in" svg:height="0.6189in" draw:z-index="203"><draw:image xlink:href="Pictures/10000001000000840000007752069C51.png" xlink:type="simple" xlink:show="embed" xlink:actuate="onLoad" draw:mime-type="image/png"/></draw:frame><draw:frame draw:style-name="Mfr2" draw:name="Image372" text:anchor-type="char" svg:x="0.7736in" svg:y="10.8752in" svg:width="1.9181in" svg:height="0.128in" draw:z-index="291"><draw:image xlink:href="Pictures/10000001000000B80000000C00EA2F60.png" xlink:type="simple" xlink:show="embed" xlink:actuate="onLoad" draw:mime-type="image/png"/></draw:frame><draw:frame draw:style-name="Mfr2" draw:name="Image373" text:anchor-type="char" svg:x="7.2972in" svg:y="10.8752in" svg:width="0.1984in" svg:height="0.128in" draw:z-index="283"><draw:image xlink:href="Pictures/10000001000000130000000C5161F074.png" xlink:type="simple" xlink:show="embed" xlink:actuate="onLoad" draw:mime-type="image/png"/></draw:frame></text:p>
      </style:footer-left>
    </style:master-page>
    <style:master-page style:name="Converted20" style:page-layout-name="Mpm8" draw:style-name="Mdp1">
      <style:header>
        <text:p text:style-name="MP1"><draw:frame draw:style-name="Mfr2" draw:name="Image380" text:anchor-type="char" svg:x="0.4925in" svg:y="0in" svg:width="7.7756in" svg:height="1.3874in" draw:z-index="332"><draw:image xlink:href="Pictures/10000001000002EA00000085A3334DB7.png" xlink:type="simple" xlink:show="embed" xlink:actuate="onLoad" draw:mime-type="image/png"/></draw:frame><draw:frame draw:style-name="Mfr2" draw:name="Image381" text:anchor-type="char" svg:x="1.6811in" svg:y="0.5965in" svg:width="1.5984in" svg:height="0.4035in" draw:z-index="290"><draw:image xlink:href="Pictures/100000010000009900000026A14CA22C.png" xlink:type="simple" xlink:show="embed" xlink:actuate="onLoad" draw:mime-type="image/png"/></draw:frame><draw:frame draw:style-name="Mfr2" draw:name="Image382" text:anchor-type="char" svg:x="5.5709in" svg:y="0.7409in" svg:width="1.9236in" svg:height="0.2028in" draw:z-index="285"><draw:image xlink:href="Pictures/10000001000000B800000013402D6D80.png" xlink:type="simple" xlink:show="embed" xlink:actuate="onLoad" draw:mime-type="image/png"/></draw:frame></text:p>
      </style:header>
      <style:header-left>
        <text:p text:style-name="MP1"><draw:frame draw:style-name="Mfr3" draw:name="Frame97" text:anchor-type="char" svg:x="1.6811in" svg:y="0.5965in" svg:width="1.6in" svg:height="0.4043in"><draw:text-box><text:p text:style-name="MP7"><text:span text:style-name="MT15">ATOS</text:span><text:span text:style-name="MT16"> </text:span><text:span text:style-name="MT15">DO</text:span><text:span text:style-name="MT17"> </text:span><text:span text:style-name="MT18">PODER</text:span></text:p><text:p text:style-name="MP8"><text:span text:style-name="MT15">EXECUTIVO</text:span><text:span text:style-name="MT19"> </text:span><text:span text:style-name="MT18">MUNICIPAL</text:span></text:p></draw:text-box></draw:frame><draw:frame draw:style-name="Mfr3" draw:name="Frame971" text:anchor-type="char" svg:x="1.6811in" svg:y="0.5965in" svg:width="1.6in" svg:height="0.4043in"><draw:text-box><text:p text:style-name="MP7"><text:span text:style-name="MT15">ATOS</text:span><text:span text:style-name="MT16"> </text:span><text:span text:style-name="MT15">DO</text:span><text:span text:style-name="MT17"> </text:span><text:span text:style-name="MT18">PODER</text:span></text:p><text:p text:style-name="MP8"><text:span text:style-name="MT15">EXECUTIVO</text:span><text:span text:style-name="MT19"> </text:span><text:span text:style-name="MT18">MUNICIPAL</text:span></text:p></draw:text-box></draw:frame><draw:frame draw:style-name="Mfr3" draw:name="Frame9711" text:anchor-type="char" svg:x="1.6811in" svg:y="0.5965in" svg:width="1.6in" svg:height="0.4043in"><draw:text-box><text:p text:style-name="MP7"><text:span text:style-name="MT15">ATOS</text:span><text:span text:style-name="MT16"> </text:span><text:span text:style-name="MT15">DO</text:span><text:span text:style-name="MT17"> </text:span><text:span text:style-name="MT18">PODER</text:span></text:p><text:p text:style-name="MP8"><text:span text:style-name="MT15">EXECUTIVO</text:span><text:span text:style-name="MT19"> </text:span><text:span text:style-name="MT18">MUNICIPAL</text:span></text:p></draw:text-box></draw:frame><draw:frame draw:style-name="Mfr3" draw:name="Frame97111" text:anchor-type="char" svg:x="1.6811in" svg:y="0.5965in" svg:width="1.6in" svg:height="0.4043in"><draw:text-box><text:p text:style-name="MP7"><text:span text:style-name="MT15">ATOS</text:span><text:span text:style-name="MT16"> </text:span><text:span text:style-name="MT15">DO</text:span><text:span text:style-name="MT17"> </text:span><text:span text:style-name="MT18">PODER</text:span></text:p><text:p text:style-name="MP8"><text:span text:style-name="MT15">EXECUTIVO</text:span><text:span text:style-name="MT19"> </text:span><text:span text:style-name="MT18">MUNICIPAL</text:span></text:p></draw:text-box></draw:frame><draw:frame draw:style-name="Mfr3" draw:name="Frame961" text:anchor-type="char" svg:x="1.6811in" svg:y="0.5965in" svg:width="1.6in" svg:height="0.4043in"><draw:text-box><text:p text:style-name="MP7"><text:span text:style-name="MT15">ATOS</text:span><text:span text:style-name="MT16"> </text:span><text:span text:style-name="MT15">DO</text:span><text:span text:style-name="MT17"> </text:span><text:span text:style-name="MT18">PODER</text:span></text:p><text:p text:style-name="MP8"><text:span text:style-name="MT15">EXECUTIVO</text:span><text:span text:style-name="MT19"> </text:span><text:span text:style-name="MT18">MUNICIPAL</text:span></text:p></draw:text-box></draw:frame><draw:frame draw:style-name="Mfr4" draw:name="Frame931" text:anchor-type="char" svg:x="1.6811in" svg:y="0.5965in" svg:width="1.6in" svg:height="0.4043in"><draw:text-box><text:p text:style-name="MP7"><text:span text:style-name="MT15">ATOS</text:span><text:span text:style-name="MT16"> </text:span><text:span text:style-name="MT15">DO</text:span><text:span text:style-name="MT17"> </text:span><text:span text:style-name="MT18">PODER</text:span></text:p><text:p text:style-name="MP8"><text:span text:style-name="MT15">EXECUTIVO</text:span><text:span text:style-name="MT19"> </text:span><text:span text:style-name="MT18">MUNICIPAL</text:span></text:p></draw:text-box></draw:frame><draw:frame draw:style-name="Mfr3" draw:name="Frame98" text:anchor-type="char" svg:x="5.5709in" svg:y="0.7409in" svg:width="1.9252in" svg:height="0.2035in"><draw:text-box><text:p text:style-name="MP3"><text:span text:style-name="MT20">DOM</text:span><text:span text:style-name="MT21"> </text:span><text:span text:style-name="MT20">7655</text:span><text:span text:style-name="MT21"> </text:span><text:span text:style-name="MT20">-</text:span><text:span text:style-name="MT21"> </text:span><text:span text:style-name="MT20">25 de</text:span><text:span text:style-name="MT21"> </text:span><text:span text:style-name="MT20">Agosto</text:span><text:span text:style-name="MT21"> </text:span><text:span text:style-name="MT20">de </text:span><text:span text:style-name="MT22">2026</text:span></text:p></draw:text-box></draw:frame><draw:frame draw:style-name="Mfr3" draw:name="Frame981" text:anchor-type="char" svg:x="5.5709in" svg:y="0.7409in" svg:width="1.9252in" svg:height="0.2035in"><draw:text-box><text:p text:style-name="MP3"><text:span text:style-name="MT20">DOM</text:span><text:span text:style-name="MT21"> </text:span><text:span text:style-name="MT20">7655</text:span><text:span text:style-name="MT21"> </text:span><text:span text:style-name="MT20">-</text:span><text:span text:style-name="MT21"> </text:span><text:span text:style-name="MT20">25 de</text:span><text:span text:style-name="MT21"> </text:span><text:span text:style-name="MT20">Agosto</text:span><text:span text:style-name="MT21"> </text:span><text:span text:style-name="MT20">de </text:span><text:span text:style-name="MT22">2026</text:span></text:p></draw:text-box></draw:frame><draw:frame draw:style-name="Mfr3" draw:name="Frame9811" text:anchor-type="char" svg:x="5.5709in" svg:y="0.7409in" svg:width="1.9252in" svg:height="0.2035in"><draw:text-box><text:p text:style-name="MP3"><text:span text:style-name="MT20">DOM</text:span><text:span text:style-name="MT21"> </text:span><text:span text:style-name="MT20">7655</text:span><text:span text:style-name="MT21"> </text:span><text:span text:style-name="MT20">-</text:span><text:span text:style-name="MT21"> </text:span><text:span text:style-name="MT20">25 de</text:span><text:span text:style-name="MT21"> </text:span><text:span text:style-name="MT20">Agosto</text:span><text:span text:style-name="MT21"> </text:span><text:span text:style-name="MT20">de </text:span><text:span text:style-name="MT22">2026</text:span></text:p></draw:text-box></draw:frame><draw:frame draw:style-name="Mfr3" draw:name="Frame98111" text:anchor-type="char" svg:x="5.5709in" svg:y="0.7409in" svg:width="1.9252in" svg:height="0.2035in"><draw:text-box><text:p text:style-name="MP3"><text:span text:style-name="MT20">DOM</text:span><text:span text:style-name="MT21"> </text:span><text:span text:style-name="MT20">7655</text:span><text:span text:style-name="MT21"> </text:span><text:span text:style-name="MT20">-</text:span><text:span text:style-name="MT21"> </text:span><text:span text:style-name="MT20">25 de</text:span><text:span text:style-name="MT21"> </text:span><text:span text:style-name="MT20">Agosto</text:span><text:span text:style-name="MT21"> </text:span><text:span text:style-name="MT20">de </text:span><text:span text:style-name="MT22">2026</text:span></text:p></draw:text-box></draw:frame><draw:frame draw:style-name="Mfr3" draw:name="Frame971111" text:anchor-type="char" svg:x="5.5709in" svg:y="0.7409in" svg:width="1.9252in" svg:height="0.2035in"><draw:text-box><text:p text:style-name="MP3"><text:span text:style-name="MT20">DOM</text:span><text:span text:style-name="MT21"> </text:span><text:span text:style-name="MT20">7655</text:span><text:span text:style-name="MT21"> </text:span><text:span text:style-name="MT20">-</text:span><text:span text:style-name="MT21"> </text:span><text:span text:style-name="MT20">25 de</text:span><text:span text:style-name="MT21"> </text:span><text:span text:style-name="MT20">Agosto</text:span><text:span text:style-name="MT21"> </text:span><text:span text:style-name="MT20">de </text:span><text:span text:style-name="MT22">2026</text:span></text:p></draw:text-box></draw:frame><draw:frame draw:style-name="Mfr4" draw:name="Frame941" text:anchor-type="char" svg:x="5.5709in" svg:y="0.7409in" svg:width="1.9252in" svg:height="0.2035in"><draw:text-box><text:p text:style-name="MP3"><text:span text:style-name="MT20">DOM</text:span><text:span text:style-name="MT21"> </text:span><text:span text:style-name="MT20">7655</text:span><text:span text:style-name="MT21"> </text:span><text:span text:style-name="MT20">-</text:span><text:span text:style-name="MT21"> </text:span><text:span text:style-name="MT20">25 de</text:span><text:span text:style-name="MT21"> </text:span><text:span text:style-name="MT20">Agosto</text:span><text:span text:style-name="MT21"> </text:span><text:span text:style-name="MT20">de </text:span><text:span text:style-name="MT22">2026</text:span></text:p></draw:text-box></draw:frame><draw:frame draw:style-name="Mfr2" draw:name="Image385" text:anchor-type="char" svg:x="0.4925in" svg:y="0in" svg:width="7.7756in" svg:height="1.3874in"><draw:image xlink:href="Pictures/10000001000002EA00000085A3334DB7.png" xlink:type="simple" xlink:show="embed" xlink:actuate="onLoad" draw:mime-type="image/png"/></draw:frame><draw:frame draw:style-name="Mfr2" draw:name="Image389" text:anchor-type="char" svg:x="1.6811in" svg:y="0.5965in" svg:width="1.5984in" svg:height="0.4035in"><draw:image xlink:href="Pictures/100000010000009900000026A14CA22C.png" xlink:type="simple" xlink:show="embed" xlink:actuate="onLoad" draw:mime-type="image/png"/></draw:frame><draw:frame draw:style-name="Mfr2" draw:name="Image390" text:anchor-type="char" svg:x="5.5709in" svg:y="0.7409in" svg:width="1.9236in" svg:height="0.2028in"><draw:image xlink:href="Pictures/10000001000000B800000013402D6D80.png" xlink:type="simple" xlink:show="embed" xlink:actuate="onLoad" draw:mime-type="image/png"/></draw:frame></text:p>
      </style:header-left>
      <style:footer>
        <text:p text:style-name="MP1"><draw:frame draw:style-name="Mfr1" draw:name="Image 191 Copy 1 Copy 1 Copy 1" text:anchor-type="char" svg:x="3.7902in" svg:y="10.5945in" svg:width="0.6866in" svg:height="0.6189in" draw:z-index="221"><draw:image xlink:href="Pictures/10000001000000840000007752069C51.png" xlink:type="simple" xlink:show="embed" xlink:actuate="onLoad" draw:mime-type="image/png"/></draw:frame><draw:frame draw:style-name="Mfr2" draw:name="Image391" text:anchor-type="char" svg:x="0.7736in" svg:y="10.8752in" svg:width="1.9181in" svg:height="0.128in" draw:z-index="280"><draw:image xlink:href="Pictures/10000001000000B80000000C00EA2F60.png" xlink:type="simple" xlink:show="embed" xlink:actuate="onLoad" draw:mime-type="image/png"/></draw:frame><draw:frame draw:style-name="Mfr2" draw:name="Image392" text:anchor-type="char" svg:x="7.2972in" svg:y="10.8752in" svg:width="0.1984in" svg:height="0.128in" draw:z-index="276"><draw:image xlink:href="Pictures/10000001000000130000000C5161F074.png" xlink:type="simple" xlink:show="embed" xlink:actuate="onLoad" draw:mime-type="image/png"/></draw:frame></text:p>
      </style:footer>
      <style:footer-left>
        <text:p text:style-name="MP1"><draw:frame draw:style-name="Mfr1" draw:name="Image 188 Copy 1 Copy 1 Copy 1" text:anchor-type="char" svg:x="3.7902in" svg:y="10.5945in" svg:width="0.6866in" svg:height="0.6189in"><draw:image xlink:href="Pictures/10000001000000840000007752069C51.png" xlink:type="simple" xlink:show="embed" xlink:actuate="onLoad" draw:mime-type="image/png"/></draw:frame><draw:frame draw:style-name="Mfr3" draw:name="Frame102"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02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02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021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00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97111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03" text:anchor-type="char" svg:x="7.2972in" svg:y="10.8752in" svg:width="0.2in" svg:height="0.1283in"><draw:text-box><text:p text:style-name="MP6"><text:page-number text:select-page="current">22</text:page-number></text:p></draw:text-box></draw:frame><draw:frame draw:style-name="Mfr3" draw:name="Frame1031" text:anchor-type="char" svg:x="7.2972in" svg:y="10.8752in" svg:width="0.2in" svg:height="0.1283in"><draw:text-box><text:p text:style-name="MP6"><text:page-number text:select-page="current">22</text:page-number></text:p></draw:text-box></draw:frame><draw:frame draw:style-name="Mfr3" draw:name="Frame10311" text:anchor-type="char" svg:x="7.2972in" svg:y="10.8752in" svg:width="0.2in" svg:height="0.1283in"><draw:text-box><text:p text:style-name="MP6"><text:page-number text:select-page="current">22</text:page-number></text:p></draw:text-box></draw:frame><draw:frame draw:style-name="Mfr3" draw:name="Frame103111" text:anchor-type="char" svg:x="7.2972in" svg:y="10.8752in" svg:width="0.2in" svg:height="0.1283in"><draw:text-box><text:p text:style-name="MP6"><text:page-number text:select-page="current">22</text:page-number></text:p></draw:text-box></draw:frame><draw:frame draw:style-name="Mfr3" draw:name="Frame101111" text:anchor-type="char" svg:x="7.2972in" svg:y="10.8752in" svg:width="0.2in" svg:height="0.1283in"><draw:text-box><text:p text:style-name="MP6"><text:page-number text:select-page="current">22</text:page-number></text:p></draw:text-box></draw:frame><draw:frame draw:style-name="Mfr4" draw:name="Frame981111" text:anchor-type="char" svg:x="7.2972in" svg:y="10.8752in" svg:width="0.2in" svg:height="0.1283in"><draw:text-box><text:p text:style-name="MP6"><text:page-number text:select-page="current">22</text:page-number></text:p></draw:text-box></draw:frame><draw:frame draw:style-name="Mfr2" draw:name="Image393" text:anchor-type="char" svg:x="0.7736in" svg:y="10.8752in" svg:width="1.9181in" svg:height="0.128in"><draw:image xlink:href="Pictures/10000001000000B80000000C00EA2F60.png" xlink:type="simple" xlink:show="embed" xlink:actuate="onLoad" draw:mime-type="image/png"/></draw:frame><draw:frame draw:style-name="Mfr2" draw:name="Image394" text:anchor-type="char" svg:x="7.2972in" svg:y="10.8752in" svg:width="0.1984in" svg:height="0.128in"><draw:image xlink:href="Pictures/10000001000000130000000C5161F074.png" xlink:type="simple" xlink:show="embed" xlink:actuate="onLoad" draw:mime-type="image/png"/></draw:frame></text:p>
      </style:footer-left>
    </style:master-page>
    <style:master-page style:name="Converted21" style:page-layout-name="Mpm8" draw:style-name="Mdp1">
      <style:header>
        <text:p text:style-name="MP1"><draw:frame draw:style-name="Mfr3" draw:name="Frame104" text:anchor-type="char" svg:x="1.6811in" svg:y="0.5965in" svg:width="1.6in" svg:height="0.4043in"><draw:text-box><text:p text:style-name="MP7"><text:span text:style-name="MT15">ATOS</text:span><text:span text:style-name="MT16"> </text:span><text:span text:style-name="MT15">DO</text:span><text:span text:style-name="MT17"> </text:span><text:span text:style-name="MT18">PODER</text:span></text:p><text:p text:style-name="MP8"><text:span text:style-name="MT15">EXECUTIVO</text:span><text:span text:style-name="MT19"> </text:span><text:span text:style-name="MT18">MUNICIPAL</text:span></text:p></draw:text-box></draw:frame><draw:frame draw:style-name="Mfr3" draw:name="Frame1041" text:anchor-type="char" svg:x="1.6811in" svg:y="0.5965in" svg:width="1.6in" svg:height="0.4043in"><draw:text-box><text:p text:style-name="MP7"><text:span text:style-name="MT15">ATOS</text:span><text:span text:style-name="MT16"> </text:span><text:span text:style-name="MT15">DO</text:span><text:span text:style-name="MT17"> </text:span><text:span text:style-name="MT18">PODER</text:span></text:p><text:p text:style-name="MP8"><text:span text:style-name="MT15">EXECUTIVO</text:span><text:span text:style-name="MT19"> </text:span><text:span text:style-name="MT18">MUNICIPAL</text:span></text:p></draw:text-box></draw:frame><draw:frame draw:style-name="Mfr3" draw:name="Frame10411" text:anchor-type="char" svg:x="1.6811in" svg:y="0.5965in" svg:width="1.6in" svg:height="0.4043in"><draw:text-box><text:p text:style-name="MP7"><text:span text:style-name="MT15">ATOS</text:span><text:span text:style-name="MT16"> </text:span><text:span text:style-name="MT15">DO</text:span><text:span text:style-name="MT17"> </text:span><text:span text:style-name="MT18">PODER</text:span></text:p><text:p text:style-name="MP8"><text:span text:style-name="MT15">EXECUTIVO</text:span><text:span text:style-name="MT19"> </text:span><text:span text:style-name="MT18">MUNICIPAL</text:span></text:p></draw:text-box></draw:frame><draw:frame draw:style-name="Mfr3" draw:name="Frame104111" text:anchor-type="char" svg:x="1.6811in" svg:y="0.5965in" svg:width="1.6in" svg:height="0.4043in"><draw:text-box><text:p text:style-name="MP7"><text:span text:style-name="MT15">ATOS</text:span><text:span text:style-name="MT16"> </text:span><text:span text:style-name="MT15">DO</text:span><text:span text:style-name="MT17"> </text:span><text:span text:style-name="MT18">PODER</text:span></text:p><text:p text:style-name="MP8"><text:span text:style-name="MT15">EXECUTIVO</text:span><text:span text:style-name="MT19"> </text:span><text:span text:style-name="MT18">MUNICIPAL</text:span></text:p></draw:text-box></draw:frame><draw:frame draw:style-name="Mfr3" draw:name="Frame1021111" text:anchor-type="char" svg:x="1.6811in" svg:y="0.5965in" svg:width="1.6in" svg:height="0.4043in"><draw:text-box><text:p text:style-name="MP7"><text:span text:style-name="MT15">ATOS</text:span><text:span text:style-name="MT16"> </text:span><text:span text:style-name="MT15">DO</text:span><text:span text:style-name="MT17"> </text:span><text:span text:style-name="MT18">PODER</text:span></text:p><text:p text:style-name="MP8"><text:span text:style-name="MT15">EXECUTIVO</text:span><text:span text:style-name="MT19"> </text:span><text:span text:style-name="MT18">MUNICIPAL</text:span></text:p></draw:text-box></draw:frame><draw:frame draw:style-name="Mfr4" draw:name="Frame991" text:anchor-type="char" svg:x="1.6811in" svg:y="0.5965in" svg:width="1.6in" svg:height="0.4043in"><draw:text-box><text:p text:style-name="MP7"><text:span text:style-name="MT15">ATOS</text:span><text:span text:style-name="MT16"> </text:span><text:span text:style-name="MT15">DO</text:span><text:span text:style-name="MT17"> </text:span><text:span text:style-name="MT18">PODER</text:span></text:p><text:p text:style-name="MP8"><text:span text:style-name="MT15">EXECUTIVO</text:span><text:span text:style-name="MT19"> </text:span><text:span text:style-name="MT18">MUNICIPAL</text:span></text:p></draw:text-box></draw:frame><draw:frame draw:style-name="Mfr3" draw:name="Frame105" text:anchor-type="char" svg:x="5.5709in" svg:y="0.7409in" svg:width="1.9252in" svg:height="0.2035in"><draw:text-box><text:p text:style-name="MP3"><text:span text:style-name="MT20">DOM</text:span><text:span text:style-name="MT21"> </text:span><text:span text:style-name="MT20">7655</text:span><text:span text:style-name="MT21"> </text:span><text:span text:style-name="MT20">-</text:span><text:span text:style-name="MT21"> </text:span><text:span text:style-name="MT20">25 de</text:span><text:span text:style-name="MT21"> </text:span><text:span text:style-name="MT20">Agosto</text:span><text:span text:style-name="MT21"> </text:span><text:span text:style-name="MT20">de </text:span><text:span text:style-name="MT22">2026</text:span></text:p></draw:text-box></draw:frame><draw:frame draw:style-name="Mfr3" draw:name="Frame1051" text:anchor-type="char" svg:x="5.5709in" svg:y="0.7409in" svg:width="1.9252in" svg:height="0.2035in"><draw:text-box><text:p text:style-name="MP3"><text:span text:style-name="MT20">DOM</text:span><text:span text:style-name="MT21"> </text:span><text:span text:style-name="MT20">7655</text:span><text:span text:style-name="MT21"> </text:span><text:span text:style-name="MT20">-</text:span><text:span text:style-name="MT21"> </text:span><text:span text:style-name="MT20">25 de</text:span><text:span text:style-name="MT21"> </text:span><text:span text:style-name="MT20">Agosto</text:span><text:span text:style-name="MT21"> </text:span><text:span text:style-name="MT20">de </text:span><text:span text:style-name="MT22">2026</text:span></text:p></draw:text-box></draw:frame><draw:frame draw:style-name="Mfr3" draw:name="Frame10511" text:anchor-type="char" svg:x="5.5709in" svg:y="0.7409in" svg:width="1.9252in" svg:height="0.2035in"><draw:text-box><text:p text:style-name="MP3"><text:span text:style-name="MT20">DOM</text:span><text:span text:style-name="MT21"> </text:span><text:span text:style-name="MT20">7655</text:span><text:span text:style-name="MT21"> </text:span><text:span text:style-name="MT20">-</text:span><text:span text:style-name="MT21"> </text:span><text:span text:style-name="MT20">25 de</text:span><text:span text:style-name="MT21"> </text:span><text:span text:style-name="MT20">Agosto</text:span><text:span text:style-name="MT21"> </text:span><text:span text:style-name="MT20">de </text:span><text:span text:style-name="MT22">2026</text:span></text:p></draw:text-box></draw:frame><draw:frame draw:style-name="Mfr3" draw:name="Frame105111" text:anchor-type="char" svg:x="5.5709in" svg:y="0.7409in" svg:width="1.9252in" svg:height="0.2035in"><draw:text-box><text:p text:style-name="MP3"><text:span text:style-name="MT20">DOM</text:span><text:span text:style-name="MT21"> </text:span><text:span text:style-name="MT20">7655</text:span><text:span text:style-name="MT21"> </text:span><text:span text:style-name="MT20">-</text:span><text:span text:style-name="MT21"> </text:span><text:span text:style-name="MT20">25 de</text:span><text:span text:style-name="MT21"> </text:span><text:span text:style-name="MT20">Agosto</text:span><text:span text:style-name="MT21"> </text:span><text:span text:style-name="MT20">de </text:span><text:span text:style-name="MT22">2026</text:span></text:p></draw:text-box></draw:frame><draw:frame draw:style-name="Mfr3" draw:name="Frame1031111" text:anchor-type="char" svg:x="5.5709in" svg:y="0.7409in" svg:width="1.9252in" svg:height="0.2035in"><draw:text-box><text:p text:style-name="MP3"><text:span text:style-name="MT20">DOM</text:span><text:span text:style-name="MT21"> </text:span><text:span text:style-name="MT20">7655</text:span><text:span text:style-name="MT21"> </text:span><text:span text:style-name="MT20">-</text:span><text:span text:style-name="MT21"> </text:span><text:span text:style-name="MT20">25 de</text:span><text:span text:style-name="MT21"> </text:span><text:span text:style-name="MT20">Agosto</text:span><text:span text:style-name="MT21"> </text:span><text:span text:style-name="MT20">de </text:span><text:span text:style-name="MT22">2026</text:span></text:p></draw:text-box></draw:frame><draw:frame draw:style-name="Mfr4" draw:name="Frame10011" text:anchor-type="char" svg:x="5.5709in" svg:y="0.7409in" svg:width="1.9252in" svg:height="0.2035in"><draw:text-box><text:p text:style-name="MP3"><text:span text:style-name="MT20">DOM</text:span><text:span text:style-name="MT21"> </text:span><text:span text:style-name="MT20">7655</text:span><text:span text:style-name="MT21"> </text:span><text:span text:style-name="MT20">-</text:span><text:span text:style-name="MT21"> </text:span><text:span text:style-name="MT20">25 de</text:span><text:span text:style-name="MT21"> </text:span><text:span text:style-name="MT20">Agosto</text:span><text:span text:style-name="MT21"> </text:span><text:span text:style-name="MT20">de </text:span><text:span text:style-name="MT22">2026</text:span></text:p></draw:text-box></draw:frame><draw:frame draw:style-name="Mfr2" draw:name="Image396" text:anchor-type="char" svg:x="0.4925in" svg:y="0in" svg:width="7.7756in" svg:height="1.3874in"><draw:image xlink:href="Pictures/10000001000002EA00000085A3334DB7.png" xlink:type="simple" xlink:show="embed" xlink:actuate="onLoad" draw:mime-type="image/png"/></draw:frame><draw:frame draw:style-name="Mfr2" draw:name="Image397" text:anchor-type="char" svg:x="1.6811in" svg:y="0.5965in" svg:width="1.5984in" svg:height="0.4035in"><draw:image xlink:href="Pictures/100000010000009900000026A14CA22C.png" xlink:type="simple" xlink:show="embed" xlink:actuate="onLoad" draw:mime-type="image/png"/></draw:frame><draw:frame draw:style-name="Mfr2" draw:name="Image399" text:anchor-type="char" svg:x="5.5709in" svg:y="0.7409in" svg:width="1.9236in" svg:height="0.2028in"><draw:image xlink:href="Pictures/10000001000000B800000013402D6D80.png" xlink:type="simple" xlink:show="embed" xlink:actuate="onLoad" draw:mime-type="image/png"/></draw:frame></text:p>
      </style:header>
      <style:header-left>
        <text:p text:style-name="MP1"><draw:frame draw:style-name="Mfr2" draw:name="Image400" text:anchor-type="char" svg:x="0.4925in" svg:y="0in" svg:width="7.7756in" svg:height="1.3874in" draw:z-index="275"><draw:image xlink:href="Pictures/10000001000002EA00000085A3334DB7.png" xlink:type="simple" xlink:show="embed" xlink:actuate="onLoad" draw:mime-type="image/png"/></draw:frame><draw:frame draw:style-name="Mfr2" draw:name="Image403" text:anchor-type="char" svg:x="1.6811in" svg:y="0.5965in" svg:width="1.5984in" svg:height="0.4035in" draw:z-index="279"><draw:image xlink:href="Pictures/100000010000009900000026A14CA22C.png" xlink:type="simple" xlink:show="embed" xlink:actuate="onLoad" draw:mime-type="image/png"/></draw:frame><draw:frame draw:style-name="Mfr2" draw:name="Image404" text:anchor-type="char" svg:x="5.5709in" svg:y="0.7409in" svg:width="1.9236in" svg:height="0.2028in" draw:z-index="277"><draw:image xlink:href="Pictures/10000001000000B800000013402D6D80.png" xlink:type="simple" xlink:show="embed" xlink:actuate="onLoad" draw:mime-type="image/png"/></draw:frame></text:p>
      </style:header-left>
      <style:footer>
        <text:p text:style-name="MP1"><draw:frame draw:style-name="Mfr1" draw:name="Image 191 Copy 1 Copy 1 Copy 1 Copy 1" text:anchor-type="char" svg:x="3.7902in" svg:y="10.5945in" svg:width="0.6866in" svg:height="0.6189in"><draw:image xlink:href="Pictures/10000001000000840000007752069C51.png" xlink:type="simple" xlink:show="embed" xlink:actuate="onLoad" draw:mime-type="image/png"/></draw:frame><draw:frame draw:style-name="Mfr3" draw:name="Frame108"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08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08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081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06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103111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09" text:anchor-type="char" svg:x="7.2972in" svg:y="10.8752in" svg:width="0.2in" svg:height="0.1283in"><draw:text-box><text:p text:style-name="MP6"><text:page-number text:select-page="current">23</text:page-number></text:p></draw:text-box></draw:frame><draw:frame draw:style-name="Mfr3" draw:name="Frame1091" text:anchor-type="char" svg:x="7.2972in" svg:y="10.8752in" svg:width="0.2in" svg:height="0.1283in"><draw:text-box><text:p text:style-name="MP6"><text:page-number text:select-page="current">23</text:page-number></text:p></draw:text-box></draw:frame><draw:frame draw:style-name="Mfr3" draw:name="Frame10911" text:anchor-type="char" svg:x="7.2972in" svg:y="10.8752in" svg:width="0.2in" svg:height="0.1283in"><draw:text-box><text:p text:style-name="MP6"><text:page-number text:select-page="current">23</text:page-number></text:p></draw:text-box></draw:frame><draw:frame draw:style-name="Mfr3" draw:name="Frame109111" text:anchor-type="char" svg:x="7.2972in" svg:y="10.8752in" svg:width="0.2in" svg:height="0.1283in"><draw:text-box><text:p text:style-name="MP6"><text:page-number text:select-page="current">23</text:page-number></text:p></draw:text-box></draw:frame><draw:frame draw:style-name="Mfr3" draw:name="Frame1071" text:anchor-type="char" svg:x="7.2972in" svg:y="10.8752in" svg:width="0.2in" svg:height="0.1283in"><draw:text-box><text:p text:style-name="MP6"><text:page-number text:select-page="current">23</text:page-number></text:p></draw:text-box></draw:frame><draw:frame draw:style-name="Mfr4" draw:name="Frame1041111" text:anchor-type="char" svg:x="7.2972in" svg:y="10.8752in" svg:width="0.2in" svg:height="0.1283in"><draw:text-box><text:p text:style-name="MP6"><text:page-number text:select-page="current">23</text:page-number></text:p></draw:text-box></draw:frame><draw:frame draw:style-name="Mfr2" draw:name="Image405" text:anchor-type="char" svg:x="0.7736in" svg:y="10.8752in" svg:width="1.9181in" svg:height="0.128in"><draw:image xlink:href="Pictures/10000001000000B80000000C00EA2F60.png" xlink:type="simple" xlink:show="embed" xlink:actuate="onLoad" draw:mime-type="image/png"/></draw:frame><draw:frame draw:style-name="Mfr2" draw:name="Image406" text:anchor-type="char" svg:x="7.2972in" svg:y="10.8752in" svg:width="0.1984in" svg:height="0.128in"><draw:image xlink:href="Pictures/10000001000000130000000C5161F074.png" xlink:type="simple" xlink:show="embed" xlink:actuate="onLoad" draw:mime-type="image/png"/></draw:frame></text:p>
      </style:footer>
      <style:footer-left>
        <text:p text:style-name="MP1"><draw:frame draw:style-name="Mfr1" draw:name="Image 188 Copy 1 Copy 1 Copy 1 Copy 1" text:anchor-type="char" svg:x="3.7902in" svg:y="10.5945in" svg:width="0.6866in" svg:height="0.6189in" draw:z-index="231"><draw:image xlink:href="Pictures/10000001000000840000007752069C51.png" xlink:type="simple" xlink:show="embed" xlink:actuate="onLoad" draw:mime-type="image/png"/></draw:frame><draw:frame draw:style-name="Mfr2" draw:name="Image407" text:anchor-type="char" svg:x="0.7736in" svg:y="10.8752in" svg:width="1.9181in" svg:height="0.128in" draw:z-index="273"><draw:image xlink:href="Pictures/10000001000000B80000000C00EA2F60.png" xlink:type="simple" xlink:show="embed" xlink:actuate="onLoad" draw:mime-type="image/png"/></draw:frame><draw:frame draw:style-name="Mfr2" draw:name="Image408" text:anchor-type="char" svg:x="7.2972in" svg:y="10.8752in" svg:width="0.1984in" svg:height="0.128in" draw:z-index="271"><draw:image xlink:href="Pictures/10000001000000130000000C5161F074.png" xlink:type="simple" xlink:show="embed" xlink:actuate="onLoad" draw:mime-type="image/png"/></draw:frame></text:p>
      </style:footer-left>
    </style:master-page>
    <style:master-page style:name="Converted22" style:page-layout-name="Mpm7" draw:style-name="Mdp1">
      <style:header>
        <text:p text:style-name="MP2"/>
      </style:header>
      <style:header-left>
        <text:p text:style-name="MP1"><draw:frame draw:style-name="Mfr3" draw:name="Frame113" text:anchor-type="char" svg:x="1.6811in" svg:y="0.5965in" svg:width="1.6in" svg:height="0.4043in"><draw:text-box><text:p text:style-name="MP7"><text:span text:style-name="MT15">ATOS</text:span><text:span text:style-name="MT16"> </text:span><text:span text:style-name="MT15">DO</text:span><text:span text:style-name="MT17"> </text:span><text:span text:style-name="MT18">PODER</text:span></text:p><text:p text:style-name="MP8"><text:span text:style-name="MT15">EXECUTIVO</text:span><text:span text:style-name="MT19"> </text:span><text:span text:style-name="MT18">MUNICIPAL</text:span></text:p></draw:text-box></draw:frame><draw:frame draw:style-name="Mfr3" draw:name="Frame1131" text:anchor-type="char" svg:x="1.6811in" svg:y="0.5965in" svg:width="1.6in" svg:height="0.4043in"><draw:text-box><text:p text:style-name="MP7"><text:span text:style-name="MT15">ATOS</text:span><text:span text:style-name="MT16"> </text:span><text:span text:style-name="MT15">DO</text:span><text:span text:style-name="MT17"> </text:span><text:span text:style-name="MT18">PODER</text:span></text:p><text:p text:style-name="MP8"><text:span text:style-name="MT15">EXECUTIVO</text:span><text:span text:style-name="MT19"> </text:span><text:span text:style-name="MT18">MUNICIPAL</text:span></text:p></draw:text-box></draw:frame><draw:frame draw:style-name="Mfr3" draw:name="Frame11311" text:anchor-type="char" svg:x="1.6811in" svg:y="0.5965in" svg:width="1.6in" svg:height="0.4043in"><draw:text-box><text:p text:style-name="MP7"><text:span text:style-name="MT15">ATOS</text:span><text:span text:style-name="MT16"> </text:span><text:span text:style-name="MT15">DO</text:span><text:span text:style-name="MT17"> </text:span><text:span text:style-name="MT18">PODER</text:span></text:p><text:p text:style-name="MP8"><text:span text:style-name="MT15">EXECUTIVO</text:span><text:span text:style-name="MT19"> </text:span><text:span text:style-name="MT18">MUNICIPAL</text:span></text:p></draw:text-box></draw:frame><draw:frame draw:style-name="Mfr3" draw:name="Frame113111" text:anchor-type="char" svg:x="1.6811in" svg:y="0.5965in" svg:width="1.6in" svg:height="0.4043in"><draw:text-box><text:p text:style-name="MP7"><text:span text:style-name="MT15">ATOS</text:span><text:span text:style-name="MT16"> </text:span><text:span text:style-name="MT15">DO</text:span><text:span text:style-name="MT17"> </text:span><text:span text:style-name="MT18">PODER</text:span></text:p><text:p text:style-name="MP8"><text:span text:style-name="MT15">EXECUTIVO</text:span><text:span text:style-name="MT19"> </text:span><text:span text:style-name="MT18">MUNICIPAL</text:span></text:p></draw:text-box></draw:frame><draw:frame draw:style-name="Mfr3" draw:name="Frame1101" text:anchor-type="char" svg:x="1.6811in" svg:y="0.5965in" svg:width="1.6in" svg:height="0.4043in"><draw:text-box><text:p text:style-name="MP7"><text:span text:style-name="MT15">ATOS</text:span><text:span text:style-name="MT16"> </text:span><text:span text:style-name="MT15">DO</text:span><text:span text:style-name="MT17"> </text:span><text:span text:style-name="MT18">PODER</text:span></text:p><text:p text:style-name="MP8"><text:span text:style-name="MT15">EXECUTIVO</text:span><text:span text:style-name="MT19"> </text:span><text:span text:style-name="MT18">MUNICIPAL</text:span></text:p></draw:text-box></draw:frame><draw:frame draw:style-name="Mfr4" draw:name="Frame10711" text:anchor-type="char" svg:x="1.6811in" svg:y="0.5965in" svg:width="1.6in" svg:height="0.4043in"><draw:text-box><text:p text:style-name="MP7"><text:span text:style-name="MT15">ATOS</text:span><text:span text:style-name="MT16"> </text:span><text:span text:style-name="MT15">DO</text:span><text:span text:style-name="MT17"> </text:span><text:span text:style-name="MT18">PODER</text:span></text:p><text:p text:style-name="MP8"><text:span text:style-name="MT15">EXECUTIVO</text:span><text:span text:style-name="MT19"> </text:span><text:span text:style-name="MT18">MUNICIPAL</text:span></text:p></draw:text-box></draw:frame><draw:frame draw:style-name="Mfr3" draw:name="Frame114" text:anchor-type="char" svg:x="5.5709in" svg:y="0.7409in" svg:width="1.9252in" svg:height="0.2035in"><draw:text-box><text:p text:style-name="MP3"><text:span text:style-name="MT20">DOM</text:span><text:span text:style-name="MT21"> </text:span><text:span text:style-name="MT20">7655</text:span><text:span text:style-name="MT21"> </text:span><text:span text:style-name="MT20">-</text:span><text:span text:style-name="MT21"> </text:span><text:span text:style-name="MT20">25 de</text:span><text:span text:style-name="MT21"> </text:span><text:span text:style-name="MT20">Agosto</text:span><text:span text:style-name="MT21"> </text:span><text:span text:style-name="MT20">de </text:span><text:span text:style-name="MT22">2026</text:span></text:p></draw:text-box></draw:frame><draw:frame draw:style-name="Mfr3" draw:name="Frame1141" text:anchor-type="char" svg:x="5.5709in" svg:y="0.7409in" svg:width="1.9252in" svg:height="0.2035in"><draw:text-box><text:p text:style-name="MP3"><text:span text:style-name="MT20">DOM</text:span><text:span text:style-name="MT21"> </text:span><text:span text:style-name="MT20">7655</text:span><text:span text:style-name="MT21"> </text:span><text:span text:style-name="MT20">-</text:span><text:span text:style-name="MT21"> </text:span><text:span text:style-name="MT20">25 de</text:span><text:span text:style-name="MT21"> </text:span><text:span text:style-name="MT20">Agosto</text:span><text:span text:style-name="MT21"> </text:span><text:span text:style-name="MT20">de </text:span><text:span text:style-name="MT22">2026</text:span></text:p></draw:text-box></draw:frame><draw:frame draw:style-name="Mfr3" draw:name="Frame11411" text:anchor-type="char" svg:x="5.5709in" svg:y="0.7409in" svg:width="1.9252in" svg:height="0.2035in"><draw:text-box><text:p text:style-name="MP3"><text:span text:style-name="MT20">DOM</text:span><text:span text:style-name="MT21"> </text:span><text:span text:style-name="MT20">7655</text:span><text:span text:style-name="MT21"> </text:span><text:span text:style-name="MT20">-</text:span><text:span text:style-name="MT21"> </text:span><text:span text:style-name="MT20">25 de</text:span><text:span text:style-name="MT21"> </text:span><text:span text:style-name="MT20">Agosto</text:span><text:span text:style-name="MT21"> </text:span><text:span text:style-name="MT20">de </text:span><text:span text:style-name="MT22">2026</text:span></text:p></draw:text-box></draw:frame><draw:frame draw:style-name="Mfr3" draw:name="Frame114111" text:anchor-type="char" svg:x="5.5709in" svg:y="0.7409in" svg:width="1.9252in" svg:height="0.2035in"><draw:text-box><text:p text:style-name="MP3"><text:span text:style-name="MT20">DOM</text:span><text:span text:style-name="MT21"> </text:span><text:span text:style-name="MT20">7655</text:span><text:span text:style-name="MT21"> </text:span><text:span text:style-name="MT20">-</text:span><text:span text:style-name="MT21"> </text:span><text:span text:style-name="MT20">25 de</text:span><text:span text:style-name="MT21"> </text:span><text:span text:style-name="MT20">Agosto</text:span><text:span text:style-name="MT21"> </text:span><text:span text:style-name="MT20">de </text:span><text:span text:style-name="MT22">2026</text:span></text:p></draw:text-box></draw:frame><draw:frame draw:style-name="Mfr3" draw:name="Frame111111" text:anchor-type="char" svg:x="5.5709in" svg:y="0.7409in" svg:width="1.9252in" svg:height="0.2035in"><draw:text-box><text:p text:style-name="MP3"><text:span text:style-name="MT20">DOM</text:span><text:span text:style-name="MT21"> </text:span><text:span text:style-name="MT20">7655</text:span><text:span text:style-name="MT21"> </text:span><text:span text:style-name="MT20">-</text:span><text:span text:style-name="MT21"> </text:span><text:span text:style-name="MT20">25 de</text:span><text:span text:style-name="MT21"> </text:span><text:span text:style-name="MT20">Agosto</text:span><text:span text:style-name="MT21"> </text:span><text:span text:style-name="MT20">de </text:span><text:span text:style-name="MT22">2026</text:span></text:p></draw:text-box></draw:frame><draw:frame draw:style-name="Mfr4" draw:name="Frame1081111" text:anchor-type="char" svg:x="5.5709in" svg:y="0.7409in" svg:width="1.9252in" svg:height="0.2035in"><draw:text-box><text:p text:style-name="MP3"><text:span text:style-name="MT20">DOM</text:span><text:span text:style-name="MT21"> </text:span><text:span text:style-name="MT20">7655</text:span><text:span text:style-name="MT21"> </text:span><text:span text:style-name="MT20">-</text:span><text:span text:style-name="MT21"> </text:span><text:span text:style-name="MT20">25 de</text:span><text:span text:style-name="MT21"> </text:span><text:span text:style-name="MT20">Agosto</text:span><text:span text:style-name="MT21"> </text:span><text:span text:style-name="MT20">de </text:span><text:span text:style-name="MT22">2026</text:span></text:p></draw:text-box></draw:frame><draw:frame draw:style-name="Mfr2" draw:name="Image409" text:anchor-type="char" svg:x="0.4925in" svg:y="0in" svg:width="7.7756in" svg:height="1.3874in"><draw:image xlink:href="Pictures/10000001000002EA00000085A3334DB7.png" xlink:type="simple" xlink:show="embed" xlink:actuate="onLoad" draw:mime-type="image/png"/></draw:frame><draw:frame draw:style-name="Mfr2" draw:name="Image410" text:anchor-type="char" svg:x="1.6811in" svg:y="0.5965in" svg:width="1.5984in" svg:height="0.4035in"><draw:image xlink:href="Pictures/100000010000009900000026A14CA22C.png" xlink:type="simple" xlink:show="embed" xlink:actuate="onLoad" draw:mime-type="image/png"/></draw:frame><draw:frame draw:style-name="Mfr2" draw:name="Image411" text:anchor-type="char" svg:x="5.5709in" svg:y="0.7409in" svg:width="1.9236in" svg:height="0.2028in"><draw:image xlink:href="Pictures/10000001000000B800000013402D6D80.png" xlink:type="simple" xlink:show="embed" xlink:actuate="onLoad" draw:mime-type="image/png"/></draw:frame></text:p>
      </style:header-left>
      <style:footer>
        <text:p text:style-name="MP2"/>
      </style:footer>
      <style:footer-left>
        <text:p text:style-name="MP1"><draw:frame draw:style-name="Mfr1" draw:name="Image 188 Copy 1 Copy 1 Copy 1 Copy 1 Copy 1" text:anchor-type="char" svg:x="3.7902in" svg:y="10.5945in" svg:width="0.6866in" svg:height="0.6189in"><draw:image xlink:href="Pictures/10000001000000840000007752069C51.png" xlink:type="simple" xlink:show="embed" xlink:actuate="onLoad" draw:mime-type="image/png"/></draw:frame><draw:frame draw:style-name="Mfr3" draw:name="Frame115"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15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15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151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12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10911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16" text:anchor-type="char" svg:x="7.2972in" svg:y="10.8752in" svg:width="0.2in" svg:height="0.1283in"><draw:text-box><text:p text:style-name="MP6"><text:page-number text:select-page="current">24</text:page-number></text:p></draw:text-box></draw:frame><draw:frame draw:style-name="Mfr3" draw:name="Frame1161" text:anchor-type="char" svg:x="7.2972in" svg:y="10.8752in" svg:width="0.2in" svg:height="0.1283in"><draw:text-box><text:p text:style-name="MP6"><text:page-number text:select-page="current">24</text:page-number></text:p></draw:text-box></draw:frame><draw:frame draw:style-name="Mfr3" draw:name="Frame11611" text:anchor-type="char" svg:x="7.2972in" svg:y="10.8752in" svg:width="0.2in" svg:height="0.1283in"><draw:text-box><text:p text:style-name="MP6"><text:page-number text:select-page="current">24</text:page-number></text:p></draw:text-box></draw:frame><draw:frame draw:style-name="Mfr3" draw:name="Frame116111" text:anchor-type="char" svg:x="7.2972in" svg:y="10.8752in" svg:width="0.2in" svg:height="0.1283in"><draw:text-box><text:p text:style-name="MP6"><text:page-number text:select-page="current">24</text:page-number></text:p></draw:text-box></draw:frame><draw:frame draw:style-name="Mfr3" draw:name="Frame1131111" text:anchor-type="char" svg:x="7.2972in" svg:y="10.8752in" svg:width="0.2in" svg:height="0.1283in"><draw:text-box><text:p text:style-name="MP6"><text:page-number text:select-page="current">24</text:page-number></text:p></draw:text-box></draw:frame><draw:frame draw:style-name="Mfr4" draw:name="Frame11011" text:anchor-type="char" svg:x="7.2972in" svg:y="10.8752in" svg:width="0.2in" svg:height="0.1283in"><draw:text-box><text:p text:style-name="MP6"><text:page-number text:select-page="current">24</text:page-number></text:p></draw:text-box></draw:frame><draw:frame draw:style-name="Mfr2" draw:name="Image412" text:anchor-type="char" svg:x="0.7736in" svg:y="10.8752in" svg:width="1.9181in" svg:height="0.128in"><draw:image xlink:href="Pictures/10000001000000B80000000C00EA2F60.png" xlink:type="simple" xlink:show="embed" xlink:actuate="onLoad" draw:mime-type="image/png"/></draw:frame><draw:frame draw:style-name="Mfr2" draw:name="Image413" text:anchor-type="char" svg:x="7.2972in" svg:y="10.8752in" svg:width="0.1984in" svg:height="0.128in"><draw:image xlink:href="Pictures/10000001000000130000000C5161F074.png" xlink:type="simple" xlink:show="embed" xlink:actuate="onLoad" draw:mime-type="image/png"/></draw:frame></text:p>
      </style:footer-left>
    </style:master-page>
    <style:master-page style:name="Converted23" style:page-layout-name="Mpm8" draw:style-name="Mdp1">
      <style:header>
        <text:p text:style-name="MP2"/>
      </style:header>
      <style:header-left>
        <text:p text:style-name="MP1"><draw:frame draw:style-name="Mfr2" draw:name="Image221" text:anchor-type="char" svg:x="0.4925in" svg:y="0in" svg:width="7.7756in" svg:height="1.3874in" draw:z-index="248"><draw:image xlink:href="Pictures/10000001000002EA00000085A3334DB7.png" xlink:type="simple" xlink:show="embed" xlink:actuate="onLoad" draw:mime-type="image/png"/></draw:frame><draw:frame draw:style-name="Mfr2" draw:name="Image224" text:anchor-type="char" svg:x="1.6811in" svg:y="0.5965in" svg:width="1.5984in" svg:height="0.4035in" draw:z-index="249"><draw:image xlink:href="Pictures/100000010000009900000026A14CA22C.png" xlink:type="simple" xlink:show="embed" xlink:actuate="onLoad" draw:mime-type="image/png"/></draw:frame><draw:frame draw:style-name="Mfr2" draw:name="Image297" text:anchor-type="char" svg:x="5.5709in" svg:y="0.7409in" svg:width="1.9236in" svg:height="0.2028in" draw:z-index="359"><draw:image xlink:href="Pictures/10000001000000B800000013402D6D80.png" xlink:type="simple" xlink:show="embed" xlink:actuate="onLoad" draw:mime-type="image/png"/></draw:frame></text:p>
      </style:header-left>
      <style:footer>
        <text:p text:style-name="MP2"/>
      </style:footer>
      <style:footer-left>
        <text:p text:style-name="MP1"><draw:frame draw:style-name="Mfr1" draw:name="Image 203" text:anchor-type="char" svg:x="3.7902in" svg:y="10.5945in" svg:width="0.6866in" svg:height="0.6189in" draw:z-index="182"><draw:image xlink:href="Pictures/10000001000000840000007752069C51.png" xlink:type="simple" xlink:show="embed" xlink:actuate="onLoad" draw:mime-type="image/png"/></draw:frame><draw:frame draw:style-name="Mfr2" draw:name="Image225" text:anchor-type="char" svg:x="0.7736in" svg:y="10.8752in" svg:width="1.9181in" svg:height="0.128in" draw:z-index="250"><draw:image xlink:href="Pictures/10000001000000B80000000C00EA2F60.png" xlink:type="simple" xlink:show="embed" xlink:actuate="onLoad" draw:mime-type="image/png"/></draw:frame><draw:frame draw:style-name="Mfr2" draw:name="Image296" text:anchor-type="char" svg:x="7.2972in" svg:y="10.8752in" svg:width="0.1984in" svg:height="0.128in" draw:z-index="358"><draw:image xlink:href="Pictures/10000001000000130000000C5161F074.png" xlink:type="simple" xlink:show="embed" xlink:actuate="onLoad" draw:mime-type="image/png"/></draw:frame></text:p>
      </style:footer-left>
    </style:master-page>
    <style:master-page style:name="Converted24" style:page-layout-name="Mpm7" draw:style-name="Mdp1">
      <style:header>
        <text:p text:style-name="MP2"/>
      </style:header>
      <style:header-left>
        <text:p text:style-name="MP1"><draw:frame draw:style-name="Mfr3" draw:name="Frame119" text:anchor-type="char" svg:x="1.6811in" svg:y="0.5965in" svg:width="1.6in" svg:height="0.4043in"><draw:text-box><text:p text:style-name="MP7"><text:span text:style-name="MT15">ATOS</text:span><text:span text:style-name="MT16"> </text:span><text:span text:style-name="MT15">DO</text:span><text:span text:style-name="MT17"> </text:span><text:span text:style-name="MT18">PODER</text:span></text:p><text:p text:style-name="MP8"><text:span text:style-name="MT15">EXECUTIVO</text:span><text:span text:style-name="MT19"> </text:span><text:span text:style-name="MT18">MUNICIPAL</text:span></text:p></draw:text-box></draw:frame><draw:frame draw:style-name="Mfr3" draw:name="Frame122" text:anchor-type="char" svg:x="1.6811in" svg:y="0.5965in" svg:width="1.6in" svg:height="0.4043in"><draw:text-box><text:p text:style-name="MP7"><text:span text:style-name="MT15">ATOS</text:span><text:span text:style-name="MT16"> </text:span><text:span text:style-name="MT15">DO</text:span><text:span text:style-name="MT17"> </text:span><text:span text:style-name="MT18">PODER</text:span></text:p><text:p text:style-name="MP8"><text:span text:style-name="MT15">EXECUTIVO</text:span><text:span text:style-name="MT19"> </text:span><text:span text:style-name="MT18">MUNICIPAL</text:span></text:p></draw:text-box></draw:frame><draw:frame draw:style-name="Mfr3" draw:name="Frame1221" text:anchor-type="char" svg:x="1.6811in" svg:y="0.5965in" svg:width="1.6in" svg:height="0.4043in"><draw:text-box><text:p text:style-name="MP7"><text:span text:style-name="MT15">ATOS</text:span><text:span text:style-name="MT16"> </text:span><text:span text:style-name="MT15">DO</text:span><text:span text:style-name="MT17"> </text:span><text:span text:style-name="MT18">PODER</text:span></text:p><text:p text:style-name="MP8"><text:span text:style-name="MT15">EXECUTIVO</text:span><text:span text:style-name="MT19"> </text:span><text:span text:style-name="MT18">MUNICIPAL</text:span></text:p></draw:text-box></draw:frame><draw:frame draw:style-name="Mfr3" draw:name="Frame12211" text:anchor-type="char" svg:x="1.6811in" svg:y="0.5965in" svg:width="1.6in" svg:height="0.4043in"><draw:text-box><text:p text:style-name="MP7"><text:span text:style-name="MT15">ATOS</text:span><text:span text:style-name="MT16"> </text:span><text:span text:style-name="MT15">DO</text:span><text:span text:style-name="MT17"> </text:span><text:span text:style-name="MT18">PODER</text:span></text:p><text:p text:style-name="MP8"><text:span text:style-name="MT15">EXECUTIVO</text:span><text:span text:style-name="MT19"> </text:span><text:span text:style-name="MT18">MUNICIPAL</text:span></text:p></draw:text-box></draw:frame><draw:frame draw:style-name="Mfr3" draw:name="Frame1181" text:anchor-type="char" svg:x="1.6811in" svg:y="0.5965in" svg:width="1.6in" svg:height="0.4043in"><draw:text-box><text:p text:style-name="MP7"><text:span text:style-name="MT15">ATOS</text:span><text:span text:style-name="MT16"> </text:span><text:span text:style-name="MT15">DO</text:span><text:span text:style-name="MT17"> </text:span><text:span text:style-name="MT18">PODER</text:span></text:p><text:p text:style-name="MP8"><text:span text:style-name="MT15">EXECUTIVO</text:span><text:span text:style-name="MT19"> </text:span><text:span text:style-name="MT18">MUNICIPAL</text:span></text:p></draw:text-box></draw:frame><draw:frame draw:style-name="Mfr4" draw:name="Frame1151111" text:anchor-type="char" svg:x="1.6811in" svg:y="0.5965in" svg:width="1.6in" svg:height="0.4043in"><draw:text-box><text:p text:style-name="MP7"><text:span text:style-name="MT15">ATOS</text:span><text:span text:style-name="MT16"> </text:span><text:span text:style-name="MT15">DO</text:span><text:span text:style-name="MT17"> </text:span><text:span text:style-name="MT18">PODER</text:span></text:p><text:p text:style-name="MP8"><text:span text:style-name="MT15">EXECUTIVO</text:span><text:span text:style-name="MT19"> </text:span><text:span text:style-name="MT18">MUNICIPAL</text:span></text:p></draw:text-box></draw:frame><draw:frame draw:style-name="Mfr3" draw:name="Frame120" text:anchor-type="char" svg:x="5.5709in" svg:y="0.7409in" svg:width="1.9252in" svg:height="0.2035in"><draw:text-box><text:p text:style-name="MP3"><text:span text:style-name="MT20">DOM</text:span><text:span text:style-name="MT21"> </text:span><text:span text:style-name="MT20">7655</text:span><text:span text:style-name="MT21"> </text:span><text:span text:style-name="MT20">-</text:span><text:span text:style-name="MT21"> </text:span><text:span text:style-name="MT20">25 de</text:span><text:span text:style-name="MT21"> </text:span><text:span text:style-name="MT20">Agosto</text:span><text:span text:style-name="MT21"> </text:span><text:span text:style-name="MT20">de </text:span><text:span text:style-name="MT22">2026</text:span></text:p></draw:text-box></draw:frame><draw:frame draw:style-name="Mfr3" draw:name="Frame123" text:anchor-type="char" svg:x="5.5709in" svg:y="0.7409in" svg:width="1.9252in" svg:height="0.2035in"><draw:text-box><text:p text:style-name="MP3"><text:span text:style-name="MT20">DOM</text:span><text:span text:style-name="MT21"> </text:span><text:span text:style-name="MT20">7655</text:span><text:span text:style-name="MT21"> </text:span><text:span text:style-name="MT20">-</text:span><text:span text:style-name="MT21"> </text:span><text:span text:style-name="MT20">25 de</text:span><text:span text:style-name="MT21"> </text:span><text:span text:style-name="MT20">Agosto</text:span><text:span text:style-name="MT21"> </text:span><text:span text:style-name="MT20">de </text:span><text:span text:style-name="MT22">2026</text:span></text:p></draw:text-box></draw:frame><draw:frame draw:style-name="Mfr3" draw:name="Frame1231" text:anchor-type="char" svg:x="5.5709in" svg:y="0.7409in" svg:width="1.9252in" svg:height="0.2035in"><draw:text-box><text:p text:style-name="MP3"><text:span text:style-name="MT20">DOM</text:span><text:span text:style-name="MT21"> </text:span><text:span text:style-name="MT20">7655</text:span><text:span text:style-name="MT21"> </text:span><text:span text:style-name="MT20">-</text:span><text:span text:style-name="MT21"> </text:span><text:span text:style-name="MT20">25 de</text:span><text:span text:style-name="MT21"> </text:span><text:span text:style-name="MT20">Agosto</text:span><text:span text:style-name="MT21"> </text:span><text:span text:style-name="MT20">de </text:span><text:span text:style-name="MT22">2026</text:span></text:p></draw:text-box></draw:frame><draw:frame draw:style-name="Mfr3" draw:name="Frame12311" text:anchor-type="char" svg:x="5.5709in" svg:y="0.7409in" svg:width="1.9252in" svg:height="0.2035in"><draw:text-box><text:p text:style-name="MP3"><text:span text:style-name="MT20">DOM</text:span><text:span text:style-name="MT21"> </text:span><text:span text:style-name="MT20">7655</text:span><text:span text:style-name="MT21"> </text:span><text:span text:style-name="MT20">-</text:span><text:span text:style-name="MT21"> </text:span><text:span text:style-name="MT20">25 de</text:span><text:span text:style-name="MT21"> </text:span><text:span text:style-name="MT20">Agosto</text:span><text:span text:style-name="MT21"> </text:span><text:span text:style-name="MT20">de </text:span><text:span text:style-name="MT22">2026</text:span></text:p></draw:text-box></draw:frame><draw:frame draw:style-name="Mfr3" draw:name="Frame1191" text:anchor-type="char" svg:x="5.5709in" svg:y="0.7409in" svg:width="1.9252in" svg:height="0.2035in"><draw:text-box><text:p text:style-name="MP3"><text:span text:style-name="MT20">DOM</text:span><text:span text:style-name="MT21"> </text:span><text:span text:style-name="MT20">7655</text:span><text:span text:style-name="MT21"> </text:span><text:span text:style-name="MT20">-</text:span><text:span text:style-name="MT21"> </text:span><text:span text:style-name="MT20">25 de</text:span><text:span text:style-name="MT21"> </text:span><text:span text:style-name="MT20">Agosto</text:span><text:span text:style-name="MT21"> </text:span><text:span text:style-name="MT20">de </text:span><text:span text:style-name="MT22">2026</text:span></text:p></draw:text-box></draw:frame><draw:frame draw:style-name="Mfr4" draw:name="Frame11811" text:anchor-type="char" svg:x="5.5709in" svg:y="0.7409in" svg:width="1.9252in" svg:height="0.2035in"><draw:text-box><text:p text:style-name="MP3"><text:span text:style-name="MT20">DOM</text:span><text:span text:style-name="MT21"> </text:span><text:span text:style-name="MT20">7655</text:span><text:span text:style-name="MT21"> </text:span><text:span text:style-name="MT20">-</text:span><text:span text:style-name="MT21"> </text:span><text:span text:style-name="MT20">25 de</text:span><text:span text:style-name="MT21"> </text:span><text:span text:style-name="MT20">Agosto</text:span><text:span text:style-name="MT21"> </text:span><text:span text:style-name="MT20">de </text:span><text:span text:style-name="MT22">2026</text:span></text:p></draw:text-box></draw:frame><draw:frame draw:style-name="Mfr2" draw:name="Image414" text:anchor-type="char" svg:x="0.4925in" svg:y="0in" svg:width="7.7756in" svg:height="1.3874in"><draw:image xlink:href="Pictures/10000001000002EA00000085A3334DB7.png" xlink:type="simple" xlink:show="embed" xlink:actuate="onLoad" draw:mime-type="image/png"/></draw:frame><draw:frame draw:style-name="Mfr2" draw:name="Image415" text:anchor-type="char" svg:x="1.6811in" svg:y="0.5965in" svg:width="1.5984in" svg:height="0.4035in"><draw:image xlink:href="Pictures/100000010000009900000026A14CA22C.png" xlink:type="simple" xlink:show="embed" xlink:actuate="onLoad" draw:mime-type="image/png"/></draw:frame><draw:frame draw:style-name="Mfr2" draw:name="Image416" text:anchor-type="char" svg:x="5.5709in" svg:y="0.7409in" svg:width="1.9236in" svg:height="0.2028in"><draw:image xlink:href="Pictures/10000001000000B800000013402D6D80.png" xlink:type="simple" xlink:show="embed" xlink:actuate="onLoad" draw:mime-type="image/png"/></draw:frame></text:p>
      </style:header-left>
      <style:footer>
        <text:p text:style-name="MP2"/>
      </style:footer>
      <style:footer-left>
        <text:p text:style-name="MP1"><draw:frame draw:style-name="Mfr1" draw:name="Image 203 Copy 1" text:anchor-type="char" svg:x="3.7902in" svg:y="10.5945in" svg:width="0.6866in" svg:height="0.6189in"><draw:image xlink:href="Pictures/10000001000000840000007752069C51.png" xlink:type="simple" xlink:show="embed" xlink:actuate="onLoad" draw:mime-type="image/png"/></draw:frame><draw:frame draw:style-name="Mfr3" draw:name="Frame124"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24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24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241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20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119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25" text:anchor-type="char" svg:x="7.2972in" svg:y="10.8752in" svg:width="0.2in" svg:height="0.1283in"><draw:text-box><text:p text:style-name="MP6"><text:page-number text:select-page="current">26</text:page-number></text:p></draw:text-box></draw:frame><draw:frame draw:style-name="Mfr3" draw:name="Frame1251" text:anchor-type="char" svg:x="7.2972in" svg:y="10.8752in" svg:width="0.2in" svg:height="0.1283in"><draw:text-box><text:p text:style-name="MP6"><text:page-number text:select-page="current">26</text:page-number></text:p></draw:text-box></draw:frame><draw:frame draw:style-name="Mfr3" draw:name="Frame12511" text:anchor-type="char" svg:x="7.2972in" svg:y="10.8752in" svg:width="0.2in" svg:height="0.1283in"><draw:text-box><text:p text:style-name="MP6"><text:page-number text:select-page="current">26</text:page-number></text:p></draw:text-box></draw:frame><draw:frame draw:style-name="Mfr3" draw:name="Frame125111" text:anchor-type="char" svg:x="7.2972in" svg:y="10.8752in" svg:width="0.2in" svg:height="0.1283in"><draw:text-box><text:p text:style-name="MP6"><text:page-number text:select-page="current">26</text:page-number></text:p></draw:text-box></draw:frame><draw:frame draw:style-name="Mfr3" draw:name="Frame1211111" text:anchor-type="char" svg:x="7.2972in" svg:y="10.8752in" svg:width="0.2in" svg:height="0.1283in"><draw:text-box><text:p text:style-name="MP6"><text:page-number text:select-page="current">26</text:page-number></text:p></draw:text-box></draw:frame><draw:frame draw:style-name="Mfr4" draw:name="Frame12011" text:anchor-type="char" svg:x="7.2972in" svg:y="10.8752in" svg:width="0.2in" svg:height="0.1283in"><draw:text-box><text:p text:style-name="MP6"><text:page-number text:select-page="current">26</text:page-number></text:p></draw:text-box></draw:frame><draw:frame draw:style-name="Mfr2" draw:name="Image417" text:anchor-type="char" svg:x="0.7736in" svg:y="10.8752in" svg:width="1.9181in" svg:height="0.128in"><draw:image xlink:href="Pictures/10000001000000B80000000C00EA2F60.png" xlink:type="simple" xlink:show="embed" xlink:actuate="onLoad" draw:mime-type="image/png"/></draw:frame><draw:frame draw:style-name="Mfr2" draw:name="Image419" text:anchor-type="char" svg:x="7.2972in" svg:y="10.8752in" svg:width="0.1984in" svg:height="0.128in"><draw:image xlink:href="Pictures/10000001000000130000000C5161F074.png" xlink:type="simple" xlink:show="embed" xlink:actuate="onLoad" draw:mime-type="image/png"/></draw:frame></text:p>
      </style:footer-left>
    </style:master-page>
    <style:master-page style:name="Converted25" style:page-layout-name="Mpm8" draw:style-name="Mdp1">
      <style:header>
        <text:p text:style-name="MP2"/>
      </style:header>
      <style:header-left>
        <text:p text:style-name="MP1"><draw:frame draw:style-name="Mfr2" draw:name="Image226" text:anchor-type="char" svg:x="0.4925in" svg:y="0in" svg:width="7.7756in" svg:height="1.3874in" draw:z-index="251"><draw:image xlink:href="Pictures/10000001000002EA00000085A3334DB7.png" xlink:type="simple" xlink:show="embed" xlink:actuate="onLoad" draw:mime-type="image/png"/></draw:frame><draw:frame draw:style-name="Mfr2" draw:name="Image227" text:anchor-type="char" svg:x="1.6811in" svg:y="0.5965in" svg:width="1.5984in" svg:height="0.4035in" draw:z-index="253"><draw:image xlink:href="Pictures/100000010000009900000026A14CA22C.png" xlink:type="simple" xlink:show="embed" xlink:actuate="onLoad" draw:mime-type="image/png"/></draw:frame><draw:frame draw:style-name="Mfr2" draw:name="Image295" text:anchor-type="char" svg:x="5.5709in" svg:y="0.7409in" svg:width="1.9236in" svg:height="0.2028in" draw:z-index="357"><draw:image xlink:href="Pictures/10000001000000B800000013402D6D80.png" xlink:type="simple" xlink:show="embed" xlink:actuate="onLoad" draw:mime-type="image/png"/></draw:frame></text:p>
      </style:header-left>
      <style:footer>
        <text:p text:style-name="MP2"/>
      </style:footer>
      <style:footer-left>
        <text:p text:style-name="MP1"><draw:frame draw:style-name="Mfr1" draw:name="Image 219" text:anchor-type="char" svg:x="3.7902in" svg:y="10.5945in" svg:width="0.6866in" svg:height="0.6189in" draw:z-index="184"><draw:image xlink:href="Pictures/10000001000000840000007752069C51.png" xlink:type="simple" xlink:show="embed" xlink:actuate="onLoad" draw:mime-type="image/png"/></draw:frame><draw:frame draw:style-name="Mfr2" draw:name="Image228" text:anchor-type="char" svg:x="0.7736in" svg:y="10.8752in" svg:width="1.9181in" svg:height="0.128in" draw:z-index="254"><draw:image xlink:href="Pictures/10000001000000B80000000C00EA2F60.png" xlink:type="simple" xlink:show="embed" xlink:actuate="onLoad" draw:mime-type="image/png"/></draw:frame><draw:frame draw:style-name="Mfr2" draw:name="Image294" text:anchor-type="char" svg:x="7.2972in" svg:y="10.8752in" svg:width="0.1984in" svg:height="0.128in" draw:z-index="352"><draw:image xlink:href="Pictures/10000001000000130000000C5161F074.png" xlink:type="simple" xlink:show="embed" xlink:actuate="onLoad" draw:mime-type="image/png"/></draw:frame></text:p>
      </style:footer-left>
    </style:master-page>
    <style:master-page style:name="Converted26" style:page-layout-name="Mpm7" draw:style-name="Mdp1">
      <style:header>
        <text:p text:style-name="MP2"/>
      </style:header>
      <style:header-left>
        <text:p text:style-name="MP1"><draw:frame draw:style-name="Mfr3" draw:name="Frame128" text:anchor-type="char" svg:x="1.6811in" svg:y="0.5965in" svg:width="1.6in" svg:height="0.4043in"><draw:text-box><text:p text:style-name="MP7"><text:span text:style-name="MT15">ATOS</text:span><text:span text:style-name="MT16"> </text:span><text:span text:style-name="MT15">DO</text:span><text:span text:style-name="MT17"> </text:span><text:span text:style-name="MT18">PODER</text:span></text:p><text:p text:style-name="MP8"><text:span text:style-name="MT15">EXECUTIVO</text:span><text:span text:style-name="MT19"> </text:span><text:span text:style-name="MT18">MUNICIPAL</text:span></text:p></draw:text-box></draw:frame><draw:frame draw:style-name="Mfr3" draw:name="Frame130" text:anchor-type="char" svg:x="1.6811in" svg:y="0.5965in" svg:width="1.6in" svg:height="0.4043in"><draw:text-box><text:p text:style-name="MP7"><text:span text:style-name="MT15">ATOS</text:span><text:span text:style-name="MT16"> </text:span><text:span text:style-name="MT15">DO</text:span><text:span text:style-name="MT17"> </text:span><text:span text:style-name="MT18">PODER</text:span></text:p><text:p text:style-name="MP8"><text:span text:style-name="MT15">EXECUTIVO</text:span><text:span text:style-name="MT19"> </text:span><text:span text:style-name="MT18">MUNICIPAL</text:span></text:p></draw:text-box></draw:frame><draw:frame draw:style-name="Mfr3" draw:name="Frame1301" text:anchor-type="char" svg:x="1.6811in" svg:y="0.5965in" svg:width="1.6in" svg:height="0.4043in"><draw:text-box><text:p text:style-name="MP7"><text:span text:style-name="MT15">ATOS</text:span><text:span text:style-name="MT16"> </text:span><text:span text:style-name="MT15">DO</text:span><text:span text:style-name="MT17"> </text:span><text:span text:style-name="MT18">PODER</text:span></text:p><text:p text:style-name="MP8"><text:span text:style-name="MT15">EXECUTIVO</text:span><text:span text:style-name="MT19"> </text:span><text:span text:style-name="MT18">MUNICIPAL</text:span></text:p></draw:text-box></draw:frame><draw:frame draw:style-name="Mfr3" draw:name="Frame13011" text:anchor-type="char" svg:x="1.6811in" svg:y="0.5965in" svg:width="1.6in" svg:height="0.4043in"><draw:text-box><text:p text:style-name="MP7"><text:span text:style-name="MT15">ATOS</text:span><text:span text:style-name="MT16"> </text:span><text:span text:style-name="MT15">DO</text:span><text:span text:style-name="MT17"> </text:span><text:span text:style-name="MT18">PODER</text:span></text:p><text:p text:style-name="MP8"><text:span text:style-name="MT15">EXECUTIVO</text:span><text:span text:style-name="MT19"> </text:span><text:span text:style-name="MT18">MUNICIPAL</text:span></text:p></draw:text-box></draw:frame><draw:frame draw:style-name="Mfr3" draw:name="Frame1261" text:anchor-type="char" svg:x="1.6811in" svg:y="0.5965in" svg:width="1.6in" svg:height="0.4043in"><draw:text-box><text:p text:style-name="MP7"><text:span text:style-name="MT15">ATOS</text:span><text:span text:style-name="MT16"> </text:span><text:span text:style-name="MT15">DO</text:span><text:span text:style-name="MT17"> </text:span><text:span text:style-name="MT18">PODER</text:span></text:p><text:p text:style-name="MP8"><text:span text:style-name="MT15">EXECUTIVO</text:span><text:span text:style-name="MT19"> </text:span><text:span text:style-name="MT18">MUNICIPAL</text:span></text:p></draw:text-box></draw:frame><draw:frame draw:style-name="Mfr4" draw:name="Frame1251111" text:anchor-type="char" svg:x="1.6811in" svg:y="0.5965in" svg:width="1.6in" svg:height="0.4043in"><draw:text-box><text:p text:style-name="MP7"><text:span text:style-name="MT15">ATOS</text:span><text:span text:style-name="MT16"> </text:span><text:span text:style-name="MT15">DO</text:span><text:span text:style-name="MT17"> </text:span><text:span text:style-name="MT18">PODER</text:span></text:p><text:p text:style-name="MP8"><text:span text:style-name="MT15">EXECUTIVO</text:span><text:span text:style-name="MT19"> </text:span><text:span text:style-name="MT18">MUNICIPAL</text:span></text:p></draw:text-box></draw:frame><draw:frame draw:style-name="Mfr3" draw:name="Frame129" text:anchor-type="char" svg:x="5.5709in" svg:y="0.7409in" svg:width="1.9252in" svg:height="0.2035in"><draw:text-box><text:p text:style-name="MP3"><text:span text:style-name="MT20">DOM</text:span><text:span text:style-name="MT21"> </text:span><text:span text:style-name="MT20">7655</text:span><text:span text:style-name="MT21"> </text:span><text:span text:style-name="MT20">-</text:span><text:span text:style-name="MT21"> </text:span><text:span text:style-name="MT20">25 de</text:span><text:span text:style-name="MT21"> </text:span><text:span text:style-name="MT20">Agosto</text:span><text:span text:style-name="MT21"> </text:span><text:span text:style-name="MT20">de </text:span><text:span text:style-name="MT22">2026</text:span></text:p></draw:text-box></draw:frame><draw:frame draw:style-name="Mfr3" draw:name="Frame131" text:anchor-type="char" svg:x="5.5709in" svg:y="0.7409in" svg:width="1.9252in" svg:height="0.2035in"><draw:text-box><text:p text:style-name="MP3"><text:span text:style-name="MT20">DOM</text:span><text:span text:style-name="MT21"> </text:span><text:span text:style-name="MT20">7655</text:span><text:span text:style-name="MT21"> </text:span><text:span text:style-name="MT20">-</text:span><text:span text:style-name="MT21"> </text:span><text:span text:style-name="MT20">25 de</text:span><text:span text:style-name="MT21"> </text:span><text:span text:style-name="MT20">Agosto</text:span><text:span text:style-name="MT21"> </text:span><text:span text:style-name="MT20">de </text:span><text:span text:style-name="MT22">2026</text:span></text:p></draw:text-box></draw:frame><draw:frame draw:style-name="Mfr3" draw:name="Frame1311" text:anchor-type="char" svg:x="5.5709in" svg:y="0.7409in" svg:width="1.9252in" svg:height="0.2035in"><draw:text-box><text:p text:style-name="MP3"><text:span text:style-name="MT20">DOM</text:span><text:span text:style-name="MT21"> </text:span><text:span text:style-name="MT20">7655</text:span><text:span text:style-name="MT21"> </text:span><text:span text:style-name="MT20">-</text:span><text:span text:style-name="MT21"> </text:span><text:span text:style-name="MT20">25 de</text:span><text:span text:style-name="MT21"> </text:span><text:span text:style-name="MT20">Agosto</text:span><text:span text:style-name="MT21"> </text:span><text:span text:style-name="MT20">de </text:span><text:span text:style-name="MT22">2026</text:span></text:p></draw:text-box></draw:frame><draw:frame draw:style-name="Mfr3" draw:name="Frame13111" text:anchor-type="char" svg:x="5.5709in" svg:y="0.7409in" svg:width="1.9252in" svg:height="0.2035in"><draw:text-box><text:p text:style-name="MP3"><text:span text:style-name="MT20">DOM</text:span><text:span text:style-name="MT21"> </text:span><text:span text:style-name="MT20">7655</text:span><text:span text:style-name="MT21"> </text:span><text:span text:style-name="MT20">-</text:span><text:span text:style-name="MT21"> </text:span><text:span text:style-name="MT20">25 de</text:span><text:span text:style-name="MT21"> </text:span><text:span text:style-name="MT20">Agosto</text:span><text:span text:style-name="MT21"> </text:span><text:span text:style-name="MT20">de </text:span><text:span text:style-name="MT22">2026</text:span></text:p></draw:text-box></draw:frame><draw:frame draw:style-name="Mfr3" draw:name="Frame1271" text:anchor-type="char" svg:x="5.5709in" svg:y="0.7409in" svg:width="1.9252in" svg:height="0.2035in"><draw:text-box><text:p text:style-name="MP3"><text:span text:style-name="MT20">DOM</text:span><text:span text:style-name="MT21"> </text:span><text:span text:style-name="MT20">7655</text:span><text:span text:style-name="MT21"> </text:span><text:span text:style-name="MT20">-</text:span><text:span text:style-name="MT21"> </text:span><text:span text:style-name="MT20">25 de</text:span><text:span text:style-name="MT21"> </text:span><text:span text:style-name="MT20">Agosto</text:span><text:span text:style-name="MT21"> </text:span><text:span text:style-name="MT20">de </text:span><text:span text:style-name="MT22">2026</text:span></text:p></draw:text-box></draw:frame><draw:frame draw:style-name="Mfr4" draw:name="Frame12611" text:anchor-type="char" svg:x="5.5709in" svg:y="0.7409in" svg:width="1.9252in" svg:height="0.2035in"><draw:text-box><text:p text:style-name="MP3"><text:span text:style-name="MT20">DOM</text:span><text:span text:style-name="MT21"> </text:span><text:span text:style-name="MT20">7655</text:span><text:span text:style-name="MT21"> </text:span><text:span text:style-name="MT20">-</text:span><text:span text:style-name="MT21"> </text:span><text:span text:style-name="MT20">25 de</text:span><text:span text:style-name="MT21"> </text:span><text:span text:style-name="MT20">Agosto</text:span><text:span text:style-name="MT21"> </text:span><text:span text:style-name="MT20">de </text:span><text:span text:style-name="MT22">2026</text:span></text:p></draw:text-box></draw:frame><draw:frame draw:style-name="Mfr2" draw:name="Image420" text:anchor-type="char" svg:x="0.4925in" svg:y="0in" svg:width="7.7756in" svg:height="1.3874in"><draw:image xlink:href="Pictures/10000001000002EA00000085A3334DB7.png" xlink:type="simple" xlink:show="embed" xlink:actuate="onLoad" draw:mime-type="image/png"/></draw:frame><draw:frame draw:style-name="Mfr2" draw:name="Image421" text:anchor-type="char" svg:x="1.6811in" svg:y="0.5965in" svg:width="1.5984in" svg:height="0.4035in"><draw:image xlink:href="Pictures/100000010000009900000026A14CA22C.png" xlink:type="simple" xlink:show="embed" xlink:actuate="onLoad" draw:mime-type="image/png"/></draw:frame><draw:frame draw:style-name="Mfr2" draw:name="Image422" text:anchor-type="char" svg:x="5.5709in" svg:y="0.7409in" svg:width="1.9236in" svg:height="0.2028in"><draw:image xlink:href="Pictures/10000001000000B800000013402D6D80.png" xlink:type="simple" xlink:show="embed" xlink:actuate="onLoad" draw:mime-type="image/png"/></draw:frame></text:p>
      </style:header-left>
      <style:footer>
        <text:p text:style-name="MP2"/>
      </style:footer>
      <style:footer-left>
        <text:p text:style-name="MP1"><draw:frame draw:style-name="Mfr1" draw:name="Image 219 Copy 1" text:anchor-type="char" svg:x="3.7902in" svg:y="10.5945in" svg:width="0.6866in" svg:height="0.6189in"><draw:image xlink:href="Pictures/10000001000000840000007752069C51.png" xlink:type="simple" xlink:show="embed" xlink:actuate="onLoad" draw:mime-type="image/png"/></draw:frame><draw:frame draw:style-name="Mfr3" draw:name="Frame132"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32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32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321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28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127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33" text:anchor-type="char" svg:x="7.2972in" svg:y="10.8752in" svg:width="0.2in" svg:height="0.1283in"><draw:text-box><text:p text:style-name="MP6"><text:page-number text:select-page="current">28</text:page-number></text:p></draw:text-box></draw:frame><draw:frame draw:style-name="Mfr3" draw:name="Frame1331" text:anchor-type="char" svg:x="7.2972in" svg:y="10.8752in" svg:width="0.2in" svg:height="0.1283in"><draw:text-box><text:p text:style-name="MP6"><text:page-number text:select-page="current">28</text:page-number></text:p></draw:text-box></draw:frame><draw:frame draw:style-name="Mfr3" draw:name="Frame13311" text:anchor-type="char" svg:x="7.2972in" svg:y="10.8752in" svg:width="0.2in" svg:height="0.1283in"><draw:text-box><text:p text:style-name="MP6"><text:page-number text:select-page="current">28</text:page-number></text:p></draw:text-box></draw:frame><draw:frame draw:style-name="Mfr3" draw:name="Frame133111" text:anchor-type="char" svg:x="7.2972in" svg:y="10.8752in" svg:width="0.2in" svg:height="0.1283in"><draw:text-box><text:p text:style-name="MP6"><text:page-number text:select-page="current">28</text:page-number></text:p></draw:text-box></draw:frame><draw:frame draw:style-name="Mfr3" draw:name="Frame1291" text:anchor-type="char" svg:x="7.2972in" svg:y="10.8752in" svg:width="0.2in" svg:height="0.1283in"><draw:text-box><text:p text:style-name="MP6"><text:page-number text:select-page="current">28</text:page-number></text:p></draw:text-box></draw:frame><draw:frame draw:style-name="Mfr4" draw:name="Frame12811" text:anchor-type="char" svg:x="7.2972in" svg:y="10.8752in" svg:width="0.2in" svg:height="0.1283in"><draw:text-box><text:p text:style-name="MP6"><text:page-number text:select-page="current">28</text:page-number></text:p></draw:text-box></draw:frame><draw:frame draw:style-name="Mfr2" draw:name="Image423" text:anchor-type="char" svg:x="0.7736in" svg:y="10.8752in" svg:width="1.9181in" svg:height="0.128in"><draw:image xlink:href="Pictures/10000001000000B80000000C00EA2F60.png" xlink:type="simple" xlink:show="embed" xlink:actuate="onLoad" draw:mime-type="image/png"/></draw:frame><draw:frame draw:style-name="Mfr2" draw:name="Image424" text:anchor-type="char" svg:x="7.2972in" svg:y="10.8752in" svg:width="0.1984in" svg:height="0.128in"><draw:image xlink:href="Pictures/10000001000000130000000C5161F074.png" xlink:type="simple" xlink:show="embed" xlink:actuate="onLoad" draw:mime-type="image/png"/></draw:frame></text:p>
      </style:footer-left>
    </style:master-page>
    <style:master-page style:name="Converted27" style:page-layout-name="Mpm8" draw:style-name="Mdp1">
      <style:header>
        <text:p text:style-name="MP1"><draw:frame draw:style-name="Mfr4" draw:name="Frame131111" text:anchor-type="char" svg:x="1.6811in" svg:y="0.5965in" svg:width="1.6in" svg:height="0.4043in"><draw:text-box><text:p text:style-name="MP7"><text:span text:style-name="MT15">ATOS</text:span><text:span text:style-name="MT16"> </text:span><text:span text:style-name="MT15">DO</text:span><text:span text:style-name="MT17"> </text:span><text:span text:style-name="MT18">PODER</text:span></text:p><text:p text:style-name="MP8"><text:span text:style-name="MT15">EXECUTIVO</text:span><text:span text:style-name="MT19"> </text:span><text:span text:style-name="MT18">MUNICIPAL</text:span></text:p></draw:text-box></draw:frame><draw:frame draw:style-name="Mfr3" draw:name="Frame134" text:anchor-type="char" svg:x="1.6811in" svg:y="0.5965in" svg:width="1.6in" svg:height="0.4043in"><draw:text-box><text:p text:style-name="MP7"><text:span text:style-name="MT15">ATOS</text:span><text:span text:style-name="MT16"> </text:span><text:span text:style-name="MT15">DO</text:span><text:span text:style-name="MT17"> </text:span><text:span text:style-name="MT18">PODER</text:span></text:p><text:p text:style-name="MP8"><text:span text:style-name="MT15">EXECUTIVO</text:span><text:span text:style-name="MT19"> </text:span><text:span text:style-name="MT18">MUNICIPAL</text:span></text:p></draw:text-box></draw:frame><draw:frame draw:style-name="Mfr3" draw:name="Frame1341" text:anchor-type="char" svg:x="1.6811in" svg:y="0.5965in" svg:width="1.6in" svg:height="0.4043in"><draw:text-box><text:p text:style-name="MP7"><text:span text:style-name="MT15">ATOS</text:span><text:span text:style-name="MT16"> </text:span><text:span text:style-name="MT15">DO</text:span><text:span text:style-name="MT17"> </text:span><text:span text:style-name="MT18">PODER</text:span></text:p><text:p text:style-name="MP8"><text:span text:style-name="MT15">EXECUTIVO</text:span><text:span text:style-name="MT19"> </text:span><text:span text:style-name="MT18">MUNICIPAL</text:span></text:p></draw:text-box></draw:frame><draw:frame draw:style-name="Mfr3" draw:name="Frame13411" text:anchor-type="char" svg:x="1.6811in" svg:y="0.5965in" svg:width="1.6in" svg:height="0.4043in"><draw:text-box><text:p text:style-name="MP7"><text:span text:style-name="MT15">ATOS</text:span><text:span text:style-name="MT16"> </text:span><text:span text:style-name="MT15">DO</text:span><text:span text:style-name="MT17"> </text:span><text:span text:style-name="MT18">PODER</text:span></text:p><text:p text:style-name="MP8"><text:span text:style-name="MT15">EXECUTIVO</text:span><text:span text:style-name="MT19"> </text:span><text:span text:style-name="MT18">MUNICIPAL</text:span></text:p></draw:text-box></draw:frame><draw:frame draw:style-name="Mfr3" draw:name="Frame134111" text:anchor-type="char" svg:x="1.6811in" svg:y="0.5965in" svg:width="1.6in" svg:height="0.4043in"><draw:text-box><text:p text:style-name="MP7"><text:span text:style-name="MT15">ATOS</text:span><text:span text:style-name="MT16"> </text:span><text:span text:style-name="MT15">DO</text:span><text:span text:style-name="MT17"> </text:span><text:span text:style-name="MT18">PODER</text:span></text:p><text:p text:style-name="MP8"><text:span text:style-name="MT15">EXECUTIVO</text:span><text:span text:style-name="MT19"> </text:span><text:span text:style-name="MT18">MUNICIPAL</text:span></text:p></draw:text-box></draw:frame><draw:frame draw:style-name="Mfr3" draw:name="Frame130111" text:anchor-type="char" svg:x="1.6811in" svg:y="0.5965in" svg:width="1.6in" svg:height="0.4043in"><draw:text-box><text:p text:style-name="MP7"><text:span text:style-name="MT15">ATOS</text:span><text:span text:style-name="MT16"> </text:span><text:span text:style-name="MT15">DO</text:span><text:span text:style-name="MT17"> </text:span><text:span text:style-name="MT18">PODER</text:span></text:p><text:p text:style-name="MP8"><text:span text:style-name="MT15">EXECUTIVO</text:span><text:span text:style-name="MT19"> </text:span><text:span text:style-name="MT18">MUNICIPAL</text:span></text:p></draw:text-box></draw:frame><draw:frame draw:style-name="Mfr4" draw:name="Frame1321111" text:anchor-type="char" svg:x="5.5709in" svg:y="0.7409in" svg:width="1.9252in" svg:height="0.2035in"><draw:text-box><text:p text:style-name="MP3"><text:span text:style-name="MT20">DOM</text:span><text:span text:style-name="MT21"> </text:span><text:span text:style-name="MT20">7655</text:span><text:span text:style-name="MT21"> </text:span><text:span text:style-name="MT20">-</text:span><text:span text:style-name="MT21"> </text:span><text:span text:style-name="MT20">25 de</text:span><text:span text:style-name="MT21"> </text:span><text:span text:style-name="MT20">Agosto</text:span><text:span text:style-name="MT21"> </text:span><text:span text:style-name="MT20">de </text:span><text:span text:style-name="MT22">2026</text:span></text:p></draw:text-box></draw:frame><draw:frame draw:style-name="Mfr3" draw:name="Frame135" text:anchor-type="char" svg:x="5.5709in" svg:y="0.7409in" svg:width="1.9252in" svg:height="0.2035in"><draw:text-box><text:p text:style-name="MP3"><text:span text:style-name="MT20">DOM</text:span><text:span text:style-name="MT21"> </text:span><text:span text:style-name="MT20">7655</text:span><text:span text:style-name="MT21"> </text:span><text:span text:style-name="MT20">-</text:span><text:span text:style-name="MT21"> </text:span><text:span text:style-name="MT20">25 de</text:span><text:span text:style-name="MT21"> </text:span><text:span text:style-name="MT20">Agosto</text:span><text:span text:style-name="MT21"> </text:span><text:span text:style-name="MT20">de </text:span><text:span text:style-name="MT22">2026</text:span></text:p></draw:text-box></draw:frame><draw:frame draw:style-name="Mfr3" draw:name="Frame1351" text:anchor-type="char" svg:x="5.5709in" svg:y="0.7409in" svg:width="1.9252in" svg:height="0.2035in"><draw:text-box><text:p text:style-name="MP3"><text:span text:style-name="MT20">DOM</text:span><text:span text:style-name="MT21"> </text:span><text:span text:style-name="MT20">7655</text:span><text:span text:style-name="MT21"> </text:span><text:span text:style-name="MT20">-</text:span><text:span text:style-name="MT21"> </text:span><text:span text:style-name="MT20">25 de</text:span><text:span text:style-name="MT21"> </text:span><text:span text:style-name="MT20">Agosto</text:span><text:span text:style-name="MT21"> </text:span><text:span text:style-name="MT20">de </text:span><text:span text:style-name="MT22">2026</text:span></text:p></draw:text-box></draw:frame><draw:frame draw:style-name="Mfr3" draw:name="Frame13511" text:anchor-type="char" svg:x="5.5709in" svg:y="0.7409in" svg:width="1.9252in" svg:height="0.2035in"><draw:text-box><text:p text:style-name="MP3"><text:span text:style-name="MT20">DOM</text:span><text:span text:style-name="MT21"> </text:span><text:span text:style-name="MT20">7655</text:span><text:span text:style-name="MT21"> </text:span><text:span text:style-name="MT20">-</text:span><text:span text:style-name="MT21"> </text:span><text:span text:style-name="MT20">25 de</text:span><text:span text:style-name="MT21"> </text:span><text:span text:style-name="MT20">Agosto</text:span><text:span text:style-name="MT21"> </text:span><text:span text:style-name="MT20">de </text:span><text:span text:style-name="MT22">2026</text:span></text:p></draw:text-box></draw:frame><draw:frame draw:style-name="Mfr3" draw:name="Frame135111" text:anchor-type="char" svg:x="5.5709in" svg:y="0.7409in" svg:width="1.9252in" svg:height="0.2035in"><draw:text-box><text:p text:style-name="MP3"><text:span text:style-name="MT20">DOM</text:span><text:span text:style-name="MT21"> </text:span><text:span text:style-name="MT20">7655</text:span><text:span text:style-name="MT21"> </text:span><text:span text:style-name="MT20">-</text:span><text:span text:style-name="MT21"> </text:span><text:span text:style-name="MT20">25 de</text:span><text:span text:style-name="MT21"> </text:span><text:span text:style-name="MT20">Agosto</text:span><text:span text:style-name="MT21"> </text:span><text:span text:style-name="MT20">de </text:span><text:span text:style-name="MT22">2026</text:span></text:p></draw:text-box></draw:frame><draw:frame draw:style-name="Mfr3" draw:name="Frame1331111" text:anchor-type="char" svg:x="5.5709in" svg:y="0.7409in" svg:width="1.9252in" svg:height="0.2035in"><draw:text-box><text:p text:style-name="MP3"><text:span text:style-name="MT20">DOM</text:span><text:span text:style-name="MT21"> </text:span><text:span text:style-name="MT20">7655</text:span><text:span text:style-name="MT21"> </text:span><text:span text:style-name="MT20">-</text:span><text:span text:style-name="MT21"> </text:span><text:span text:style-name="MT20">25 de</text:span><text:span text:style-name="MT21"> </text:span><text:span text:style-name="MT20">Agosto</text:span><text:span text:style-name="MT21"> </text:span><text:span text:style-name="MT20">de </text:span><text:span text:style-name="MT22">2026</text:span></text:p></draw:text-box></draw:frame><draw:frame draw:style-name="Mfr2" draw:name="Image232" text:anchor-type="char" svg:x="0.4925in" svg:y="0in" svg:width="7.7756in" svg:height="1.3874in"><draw:image xlink:href="Pictures/10000001000002EA00000085A3334DB7.png" xlink:type="simple" xlink:show="embed" xlink:actuate="onLoad" draw:mime-type="image/png"/></draw:frame><draw:frame draw:style-name="Mfr2" draw:name="Image291" text:anchor-type="char" svg:x="1.6811in" svg:y="0.5965in" svg:width="1.5984in" svg:height="0.4035in"><draw:image xlink:href="Pictures/100000010000009900000026A14CA22C.png" xlink:type="simple" xlink:show="embed" xlink:actuate="onLoad" draw:mime-type="image/png"/></draw:frame><draw:frame draw:style-name="Mfr2" draw:name="Image292" text:anchor-type="char" svg:x="5.5709in" svg:y="0.7409in" svg:width="1.9236in" svg:height="0.2028in"><draw:image xlink:href="Pictures/10000001000000B800000013402D6D80.png" xlink:type="simple" xlink:show="embed" xlink:actuate="onLoad" draw:mime-type="image/png"/></draw:frame></text:p>
      </style:header>
      <style:header-left>
        <text:p text:style-name="MP1"><draw:frame draw:style-name="Mfr2" draw:name="Image229" text:anchor-type="char" svg:x="0.4925in" svg:y="0in" svg:width="7.7756in" svg:height="1.3874in" draw:z-index="255"><draw:image xlink:href="Pictures/10000001000002EA00000085A3334DB7.png" xlink:type="simple" xlink:show="embed" xlink:actuate="onLoad" draw:mime-type="image/png"/></draw:frame><draw:frame draw:style-name="Mfr2" draw:name="Image230" text:anchor-type="char" svg:x="1.6811in" svg:y="0.5965in" svg:width="1.5984in" svg:height="0.4035in" draw:z-index="256"><draw:image xlink:href="Pictures/100000010000009900000026A14CA22C.png" xlink:type="simple" xlink:show="embed" xlink:actuate="onLoad" draw:mime-type="image/png"/></draw:frame><draw:frame draw:style-name="Mfr2" draw:name="Image231" text:anchor-type="char" svg:x="5.5709in" svg:y="0.7409in" svg:width="1.9236in" svg:height="0.2028in" draw:z-index="257"><draw:image xlink:href="Pictures/10000001000000B800000013402D6D80.png" xlink:type="simple" xlink:show="embed" xlink:actuate="onLoad" draw:mime-type="image/png"/></draw:frame></text:p>
      </style:header-left>
      <style:footer>
        <text:p text:style-name="MP1"><draw:frame draw:style-name="Mfr1" draw:name="Image 239" text:anchor-type="char" svg:x="3.7902in" svg:y="10.5945in" svg:width="0.6866in" svg:height="0.6189in"><draw:image xlink:href="Pictures/10000001000000840000007752069C51.png" xlink:type="simple" xlink:show="embed" xlink:actuate="onLoad" draw:mime-type="image/png"/></draw:frame><draw:frame draw:style-name="Mfr4" draw:name="Frame13511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38"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38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38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36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13611" text:anchor-type="char" svg:x="7.2972in" svg:y="10.8752in" svg:width="0.2in" svg:height="0.1283in"><draw:text-box><text:p text:style-name="MP6"><text:page-number text:select-page="current">29</text:page-number></text:p></draw:text-box></draw:frame><draw:frame draw:style-name="Mfr3" draw:name="Frame136" text:anchor-type="char" svg:x="7.2972in" svg:y="10.8752in" svg:width="0.2in" svg:height="0.1283in"><draw:text-box><text:p text:style-name="MP6"><text:page-number text:select-page="current">29</text:page-number></text:p></draw:text-box></draw:frame><draw:frame draw:style-name="Mfr3" draw:name="Frame139" text:anchor-type="char" svg:x="7.2972in" svg:y="10.8752in" svg:width="0.2in" svg:height="0.1283in"><draw:text-box><text:p text:style-name="MP6"><text:page-number text:select-page="current">29</text:page-number></text:p></draw:text-box></draw:frame><draw:frame draw:style-name="Mfr3" draw:name="Frame1391" text:anchor-type="char" svg:x="7.2972in" svg:y="10.8752in" svg:width="0.2in" svg:height="0.1283in"><draw:text-box><text:p text:style-name="MP6"><text:page-number text:select-page="current">29</text:page-number></text:p></draw:text-box></draw:frame><draw:frame draw:style-name="Mfr3" draw:name="Frame13911" text:anchor-type="char" svg:x="7.2972in" svg:y="10.8752in" svg:width="0.2in" svg:height="0.1283in"><draw:text-box><text:p text:style-name="MP6"><text:page-number text:select-page="current">29</text:page-number></text:p></draw:text-box></draw:frame><draw:frame draw:style-name="Mfr3" draw:name="Frame1371" text:anchor-type="char" svg:x="7.2972in" svg:y="10.8752in" svg:width="0.2in" svg:height="0.1283in"><draw:text-box><text:p text:style-name="MP6"><text:page-number text:select-page="current">29</text:page-number></text:p></draw:text-box></draw:frame><draw:frame draw:style-name="Mfr2" draw:name="Image235" text:anchor-type="char" svg:x="0.7736in" svg:y="10.8752in" svg:width="1.9181in" svg:height="0.128in"><draw:image xlink:href="Pictures/10000001000000B80000000C00EA2F60.png" xlink:type="simple" xlink:show="embed" xlink:actuate="onLoad" draw:mime-type="image/png"/></draw:frame><draw:frame draw:style-name="Mfr2" draw:name="Image290" text:anchor-type="char" svg:x="7.2972in" svg:y="10.8752in" svg:width="0.1984in" svg:height="0.128in"><draw:image xlink:href="Pictures/10000001000000130000000C5161F074.png" xlink:type="simple" xlink:show="embed" xlink:actuate="onLoad" draw:mime-type="image/png"/></draw:frame></text:p>
      </style:footer>
      <style:footer-left>
        <text:p text:style-name="MP1"><draw:frame draw:style-name="Mfr1" draw:name="Image 236" text:anchor-type="char" svg:x="3.7902in" svg:y="10.5945in" svg:width="0.6866in" svg:height="0.6189in" draw:z-index="185"><draw:image xlink:href="Pictures/10000001000000840000007752069C51.png" xlink:type="simple" xlink:show="embed" xlink:actuate="onLoad" draw:mime-type="image/png"/></draw:frame><draw:frame draw:style-name="Mfr2" draw:name="Image233" text:anchor-type="char" svg:x="0.7736in" svg:y="10.8752in" svg:width="1.9181in" svg:height="0.128in" draw:z-index="259"><draw:image xlink:href="Pictures/10000001000000B80000000C00EA2F60.png" xlink:type="simple" xlink:show="embed" xlink:actuate="onLoad" draw:mime-type="image/png"/></draw:frame><draw:frame draw:style-name="Mfr2" draw:name="Image234" text:anchor-type="char" svg:x="7.2972in" svg:y="10.8752in" svg:width="0.1984in" svg:height="0.128in" draw:z-index="260"><draw:image xlink:href="Pictures/10000001000000130000000C5161F074.png" xlink:type="simple" xlink:show="embed" xlink:actuate="onLoad" draw:mime-type="image/png"/></draw:frame></text:p>
      </style:footer-left>
    </style:master-page>
    <style:master-page style:name="Converted28" style:page-layout-name="Mpm8" draw:style-name="Mdp1">
      <style:header>
        <text:p text:style-name="MP1"><draw:frame draw:style-name="Mfr2" draw:name="Image425" text:anchor-type="char" svg:x="0.4925in" svg:y="0in" svg:width="7.7756in" svg:height="1.3874in" draw:z-index="355"><draw:image xlink:href="Pictures/10000001000002EA00000085A3334DB7.png" xlink:type="simple" xlink:show="embed" xlink:actuate="onLoad" draw:mime-type="image/png"/></draw:frame><draw:frame draw:style-name="Mfr2" draw:name="Image426" text:anchor-type="char" svg:x="1.6811in" svg:y="0.5965in" svg:width="1.5984in" svg:height="0.4035in" draw:z-index="351"><draw:image xlink:href="Pictures/100000010000009900000026A14CA22C.png" xlink:type="simple" xlink:show="embed" xlink:actuate="onLoad" draw:mime-type="image/png"/></draw:frame><draw:frame draw:style-name="Mfr2" draw:name="Image427" text:anchor-type="char" svg:x="5.5709in" svg:y="0.7409in" svg:width="1.9236in" svg:height="0.2028in" draw:z-index="344"><draw:image xlink:href="Pictures/10000001000000B800000013402D6D80.png" xlink:type="simple" xlink:show="embed" xlink:actuate="onLoad" draw:mime-type="image/png"/></draw:frame></text:p>
      </style:header>
      <style:header-left>
        <text:p text:style-name="MP1"><draw:frame draw:style-name="Mfr3" draw:name="Frame13" text:anchor-type="char" svg:x="1.6811in" svg:y="0.5965in" svg:width="1.6in" svg:height="0.4043in"><draw:text-box><text:p text:style-name="MP7"><text:span text:style-name="MT15">ATOS</text:span><text:span text:style-name="MT16"> </text:span><text:span text:style-name="MT15">DO</text:span><text:span text:style-name="MT17"> </text:span><text:span text:style-name="MT18">PODER</text:span></text:p><text:p text:style-name="MP8"><text:span text:style-name="MT15">EXECUTIVO</text:span><text:span text:style-name="MT19"> </text:span><text:span text:style-name="MT18">MUNICIPAL</text:span></text:p></draw:text-box></draw:frame><draw:frame draw:style-name="Mfr3" draw:name="Frame141" text:anchor-type="char" svg:x="1.6811in" svg:y="0.5965in" svg:width="1.6in" svg:height="0.4043in"><draw:text-box><text:p text:style-name="MP7"><text:span text:style-name="MT15">ATOS</text:span><text:span text:style-name="MT16"> </text:span><text:span text:style-name="MT15">DO</text:span><text:span text:style-name="MT17"> </text:span><text:span text:style-name="MT18">PODER</text:span></text:p><text:p text:style-name="MP8"><text:span text:style-name="MT15">EXECUTIVO</text:span><text:span text:style-name="MT19"> </text:span><text:span text:style-name="MT18">MUNICIPAL</text:span></text:p></draw:text-box></draw:frame><draw:frame draw:style-name="Mfr3" draw:name="Frame144" text:anchor-type="char" svg:x="1.6811in" svg:y="0.5965in" svg:width="1.6in" svg:height="0.4043in"><draw:text-box><text:p text:style-name="MP7"><text:span text:style-name="MT15">ATOS</text:span><text:span text:style-name="MT16"> </text:span><text:span text:style-name="MT15">DO</text:span><text:span text:style-name="MT17"> </text:span><text:span text:style-name="MT18">PODER</text:span></text:p><text:p text:style-name="MP8"><text:span text:style-name="MT15">EXECUTIVO</text:span><text:span text:style-name="MT19"> </text:span><text:span text:style-name="MT18">MUNICIPAL</text:span></text:p></draw:text-box></draw:frame><draw:frame draw:style-name="Mfr3" draw:name="Frame1441" text:anchor-type="char" svg:x="1.6811in" svg:y="0.5965in" svg:width="1.6in" svg:height="0.4043in"><draw:text-box><text:p text:style-name="MP7"><text:span text:style-name="MT15">ATOS</text:span><text:span text:style-name="MT16"> </text:span><text:span text:style-name="MT15">DO</text:span><text:span text:style-name="MT17"> </text:span><text:span text:style-name="MT18">PODER</text:span></text:p><text:p text:style-name="MP8"><text:span text:style-name="MT15">EXECUTIVO</text:span><text:span text:style-name="MT19"> </text:span><text:span text:style-name="MT18">MUNICIPAL</text:span></text:p></draw:text-box></draw:frame><draw:frame draw:style-name="Mfr3" draw:name="Frame14411" text:anchor-type="char" svg:x="1.6811in" svg:y="0.5965in" svg:width="1.6in" svg:height="0.4043in"><draw:text-box><text:p text:style-name="MP7"><text:span text:style-name="MT15">ATOS</text:span><text:span text:style-name="MT16"> </text:span><text:span text:style-name="MT15">DO</text:span><text:span text:style-name="MT17"> </text:span><text:span text:style-name="MT18">PODER</text:span></text:p><text:p text:style-name="MP8"><text:span text:style-name="MT15">EXECUTIVO</text:span><text:span text:style-name="MT19"> </text:span><text:span text:style-name="MT18">MUNICIPAL</text:span></text:p></draw:text-box></draw:frame><draw:frame draw:style-name="Mfr3" draw:name="Frame1421" text:anchor-type="char" svg:x="1.6811in" svg:y="0.5965in" svg:width="1.6in" svg:height="0.4043in"><draw:text-box><text:p text:style-name="MP7"><text:span text:style-name="MT15">ATOS</text:span><text:span text:style-name="MT16"> </text:span><text:span text:style-name="MT15">DO</text:span><text:span text:style-name="MT17"> </text:span><text:span text:style-name="MT18">PODER</text:span></text:p><text:p text:style-name="MP8"><text:span text:style-name="MT15">EXECUTIVO</text:span><text:span text:style-name="MT19"> </text:span><text:span text:style-name="MT18">MUNICIPAL</text:span></text:p></draw:text-box></draw:frame><draw:frame draw:style-name="Mfr4" draw:name="Frame139111" text:anchor-type="char" svg:x="1.6811in" svg:y="0.5965in" svg:width="1.6in" svg:height="0.4043in"><draw:text-box><text:p text:style-name="MP7"><text:span text:style-name="MT15">ATOS</text:span><text:span text:style-name="MT16"> </text:span><text:span text:style-name="MT15">DO</text:span><text:span text:style-name="MT17"> </text:span><text:span text:style-name="MT18">PODER</text:span></text:p><text:p text:style-name="MP8"><text:span text:style-name="MT15">EXECUTIVO</text:span><text:span text:style-name="MT19"> </text:span><text:span text:style-name="MT18">MUNICIPAL</text:span></text:p></draw:text-box></draw:frame><draw:frame draw:style-name="Mfr3" draw:name="Frame16" text:anchor-type="char" svg:x="5.5709in" svg:y="0.7409in" svg:width="1.9252in" svg:height="0.2035in"><draw:text-box><text:p text:style-name="MP3"><text:span text:style-name="MT20">DOM</text:span><text:span text:style-name="MT21"> </text:span><text:span text:style-name="MT20">7655</text:span><text:span text:style-name="MT21"> </text:span><text:span text:style-name="MT20">-</text:span><text:span text:style-name="MT21"> </text:span><text:span text:style-name="MT20">25 de</text:span><text:span text:style-name="MT21"> </text:span><text:span text:style-name="MT20">Agosto</text:span><text:span text:style-name="MT21"> </text:span><text:span text:style-name="MT20">de </text:span><text:span text:style-name="MT22">2026</text:span></text:p></draw:text-box></draw:frame><draw:frame draw:style-name="Mfr3" draw:name="Frame142" text:anchor-type="char" svg:x="5.5709in" svg:y="0.7409in" svg:width="1.9252in" svg:height="0.2035in"><draw:text-box><text:p text:style-name="MP3"><text:span text:style-name="MT20">DOM</text:span><text:span text:style-name="MT21"> </text:span><text:span text:style-name="MT20">7655</text:span><text:span text:style-name="MT21"> </text:span><text:span text:style-name="MT20">-</text:span><text:span text:style-name="MT21"> </text:span><text:span text:style-name="MT20">25 de</text:span><text:span text:style-name="MT21"> </text:span><text:span text:style-name="MT20">Agosto</text:span><text:span text:style-name="MT21"> </text:span><text:span text:style-name="MT20">de </text:span><text:span text:style-name="MT22">2026</text:span></text:p></draw:text-box></draw:frame><draw:frame draw:style-name="Mfr3" draw:name="Frame145" text:anchor-type="char" svg:x="5.5709in" svg:y="0.7409in" svg:width="1.9252in" svg:height="0.2035in"><draw:text-box><text:p text:style-name="MP3"><text:span text:style-name="MT20">DOM</text:span><text:span text:style-name="MT21"> </text:span><text:span text:style-name="MT20">7655</text:span><text:span text:style-name="MT21"> </text:span><text:span text:style-name="MT20">-</text:span><text:span text:style-name="MT21"> </text:span><text:span text:style-name="MT20">25 de</text:span><text:span text:style-name="MT21"> </text:span><text:span text:style-name="MT20">Agosto</text:span><text:span text:style-name="MT21"> </text:span><text:span text:style-name="MT20">de </text:span><text:span text:style-name="MT22">2026</text:span></text:p></draw:text-box></draw:frame><draw:frame draw:style-name="Mfr3" draw:name="Frame1451" text:anchor-type="char" svg:x="5.5709in" svg:y="0.7409in" svg:width="1.9252in" svg:height="0.2035in"><draw:text-box><text:p text:style-name="MP3"><text:span text:style-name="MT20">DOM</text:span><text:span text:style-name="MT21"> </text:span><text:span text:style-name="MT20">7655</text:span><text:span text:style-name="MT21"> </text:span><text:span text:style-name="MT20">-</text:span><text:span text:style-name="MT21"> </text:span><text:span text:style-name="MT20">25 de</text:span><text:span text:style-name="MT21"> </text:span><text:span text:style-name="MT20">Agosto</text:span><text:span text:style-name="MT21"> </text:span><text:span text:style-name="MT20">de </text:span><text:span text:style-name="MT22">2026</text:span></text:p></draw:text-box></draw:frame><draw:frame draw:style-name="Mfr3" draw:name="Frame14511" text:anchor-type="char" svg:x="5.5709in" svg:y="0.7409in" svg:width="1.9252in" svg:height="0.2035in"><draw:text-box><text:p text:style-name="MP3"><text:span text:style-name="MT20">DOM</text:span><text:span text:style-name="MT21"> </text:span><text:span text:style-name="MT20">7655</text:span><text:span text:style-name="MT21"> </text:span><text:span text:style-name="MT20">-</text:span><text:span text:style-name="MT21"> </text:span><text:span text:style-name="MT20">25 de</text:span><text:span text:style-name="MT21"> </text:span><text:span text:style-name="MT20">Agosto</text:span><text:span text:style-name="MT21"> </text:span><text:span text:style-name="MT20">de </text:span><text:span text:style-name="MT22">2026</text:span></text:p></draw:text-box></draw:frame><draw:frame draw:style-name="Mfr3" draw:name="Frame1431" text:anchor-type="char" svg:x="5.5709in" svg:y="0.7409in" svg:width="1.9252in" svg:height="0.2035in"><draw:text-box><text:p text:style-name="MP3"><text:span text:style-name="MT20">DOM</text:span><text:span text:style-name="MT21"> </text:span><text:span text:style-name="MT20">7655</text:span><text:span text:style-name="MT21"> </text:span><text:span text:style-name="MT20">-</text:span><text:span text:style-name="MT21"> </text:span><text:span text:style-name="MT20">25 de</text:span><text:span text:style-name="MT21"> </text:span><text:span text:style-name="MT20">Agosto</text:span><text:span text:style-name="MT21"> </text:span><text:span text:style-name="MT20">de </text:span><text:span text:style-name="MT22">2026</text:span></text:p></draw:text-box></draw:frame><draw:frame draw:style-name="Mfr4" draw:name="Frame1401" text:anchor-type="char" svg:x="5.5709in" svg:y="0.7409in" svg:width="1.9252in" svg:height="0.2035in"><draw:text-box><text:p text:style-name="MP3"><text:span text:style-name="MT20">DOM</text:span><text:span text:style-name="MT21"> </text:span><text:span text:style-name="MT20">7655</text:span><text:span text:style-name="MT21"> </text:span><text:span text:style-name="MT20">-</text:span><text:span text:style-name="MT21"> </text:span><text:span text:style-name="MT20">25 de</text:span><text:span text:style-name="MT21"> </text:span><text:span text:style-name="MT20">Agosto</text:span><text:span text:style-name="MT21"> </text:span><text:span text:style-name="MT20">de </text:span><text:span text:style-name="MT22">2026</text:span></text:p></draw:text-box></draw:frame><draw:frame draw:style-name="Mfr2" draw:name="Image428" text:anchor-type="char" svg:x="0.4925in" svg:y="0in" svg:width="7.7756in" svg:height="1.3874in"><draw:image xlink:href="Pictures/10000001000002EA00000085A3334DB7.png" xlink:type="simple" xlink:show="embed" xlink:actuate="onLoad" draw:mime-type="image/png"/></draw:frame><draw:frame draw:style-name="Mfr2" draw:name="Image429" text:anchor-type="char" svg:x="1.6811in" svg:y="0.5965in" svg:width="1.5984in" svg:height="0.4035in"><draw:image xlink:href="Pictures/100000010000009900000026A14CA22C.png" xlink:type="simple" xlink:show="embed" xlink:actuate="onLoad" draw:mime-type="image/png"/></draw:frame><draw:frame draw:style-name="Mfr2" draw:name="Image430" text:anchor-type="char" svg:x="5.5709in" svg:y="0.7409in" svg:width="1.9236in" svg:height="0.2028in"><draw:image xlink:href="Pictures/10000001000000B800000013402D6D80.png" xlink:type="simple" xlink:show="embed" xlink:actuate="onLoad" draw:mime-type="image/png"/></draw:frame></text:p>
      </style:header-left>
      <style:footer>
        <text:p text:style-name="MP1"><draw:frame draw:style-name="Mfr1" draw:name="Image 239 Copy 1" text:anchor-type="char" svg:x="3.7902in" svg:y="10.5945in" svg:width="0.6866in" svg:height="0.6189in" draw:z-index="198"><draw:image xlink:href="Pictures/10000001000000840000007752069C51.png" xlink:type="simple" xlink:show="embed" xlink:actuate="onLoad" draw:mime-type="image/png"/></draw:frame><draw:frame draw:style-name="Mfr2" draw:name="Image431" text:anchor-type="char" svg:x="0.7736in" svg:y="10.8752in" svg:width="1.9181in" svg:height="0.128in" draw:z-index="338"><draw:image xlink:href="Pictures/10000001000000B80000000C00EA2F60.png" xlink:type="simple" xlink:show="embed" xlink:actuate="onLoad" draw:mime-type="image/png"/></draw:frame><draw:frame draw:style-name="Mfr2" draw:name="Image432" text:anchor-type="char" svg:x="7.2972in" svg:y="10.8752in" svg:width="0.1984in" svg:height="0.128in" draw:z-index="335"><draw:image xlink:href="Pictures/10000001000000130000000C5161F074.png" xlink:type="simple" xlink:show="embed" xlink:actuate="onLoad" draw:mime-type="image/png"/></draw:frame></text:p>
      </style:footer>
      <style:footer-left>
        <text:p text:style-name="MP1"><draw:frame draw:style-name="Mfr1" draw:name="Image 236 Copy 1" text:anchor-type="char" svg:x="3.7902in" svg:y="10.5945in" svg:width="0.6866in" svg:height="0.6189in"><draw:image xlink:href="Pictures/10000001000000840000007752069C51.png" xlink:type="simple" xlink:show="embed" xlink:actuate="onLoad" draw:mime-type="image/png"/></draw:frame><draw:frame draw:style-name="Mfr3" draw:name="Frame39"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47"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48"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48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48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46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143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40" text:anchor-type="char" svg:x="7.2972in" svg:y="10.8752in" svg:width="0.2in" svg:height="0.1283in"><draw:text-box><text:p text:style-name="MP6"><text:page-number text:select-page="current">30</text:page-number></text:p></draw:text-box></draw:frame><draw:frame draw:style-name="Mfr3" draw:name="Frame149" text:anchor-type="char" svg:x="7.2972in" svg:y="10.8752in" svg:width="0.2in" svg:height="0.1283in"><draw:text-box><text:p text:style-name="MP6"><text:page-number text:select-page="current">30</text:page-number></text:p></draw:text-box></draw:frame><draw:frame draw:style-name="Mfr3" draw:name="Frame1491" text:anchor-type="char" svg:x="7.2972in" svg:y="10.8752in" svg:width="0.2in" svg:height="0.1283in"><draw:text-box><text:p text:style-name="MP6"><text:page-number text:select-page="current">30</text:page-number></text:p></draw:text-box></draw:frame><draw:frame draw:style-name="Mfr3" draw:name="Frame14911" text:anchor-type="char" svg:x="7.2972in" svg:y="10.8752in" svg:width="0.2in" svg:height="0.1283in"><draw:text-box><text:p text:style-name="MP6"><text:page-number text:select-page="current">30</text:page-number></text:p></draw:text-box></draw:frame><draw:frame draw:style-name="Mfr3" draw:name="Frame149111" text:anchor-type="char" svg:x="7.2972in" svg:y="10.8752in" svg:width="0.2in" svg:height="0.1283in"><draw:text-box><text:p text:style-name="MP6"><text:page-number text:select-page="current">30</text:page-number></text:p></draw:text-box></draw:frame><draw:frame draw:style-name="Mfr3" draw:name="Frame1471" text:anchor-type="char" svg:x="7.2972in" svg:y="10.8752in" svg:width="0.2in" svg:height="0.1283in"><draw:text-box><text:p text:style-name="MP6"><text:page-number text:select-page="current">30</text:page-number></text:p></draw:text-box></draw:frame><draw:frame draw:style-name="Mfr4" draw:name="Frame144111" text:anchor-type="char" svg:x="7.2972in" svg:y="10.8752in" svg:width="0.2in" svg:height="0.1283in"><draw:text-box><text:p text:style-name="MP6"><text:page-number text:select-page="current">30</text:page-number></text:p></draw:text-box></draw:frame><draw:frame draw:style-name="Mfr2" draw:name="Image433" text:anchor-type="char" svg:x="0.7736in" svg:y="10.8752in" svg:width="1.9181in" svg:height="0.128in"><draw:image xlink:href="Pictures/10000001000000B80000000C00EA2F60.png" xlink:type="simple" xlink:show="embed" xlink:actuate="onLoad" draw:mime-type="image/png"/></draw:frame><draw:frame draw:style-name="Mfr2" draw:name="Image434" text:anchor-type="char" svg:x="7.2972in" svg:y="10.8752in" svg:width="0.1984in" svg:height="0.128in"><draw:image xlink:href="Pictures/10000001000000130000000C5161F074.png" xlink:type="simple" xlink:show="embed" xlink:actuate="onLoad" draw:mime-type="image/png"/></draw:frame></text:p>
      </style:footer-left>
    </style:master-page>
    <style:master-page style:name="Converted29" style:page-layout-name="Mpm8" draw:style-name="Mdp1">
      <style:header>
        <text:p text:style-name="MP1"><draw:frame draw:style-name="Mfr3" draw:name="Frame48" text:anchor-type="char" svg:x="1.6811in" svg:y="0.5965in" svg:width="1.6in" svg:height="0.4043in"><draw:text-box><text:p text:style-name="MP7"><text:span text:style-name="MT15">ATOS</text:span><text:span text:style-name="MT16"> </text:span><text:span text:style-name="MT15">DO</text:span><text:span text:style-name="MT17"> </text:span><text:span text:style-name="MT18">PODER</text:span></text:p><text:p text:style-name="MP8"><text:span text:style-name="MT15">EXECUTIVO</text:span><text:span text:style-name="MT19"> </text:span><text:span text:style-name="MT18">MUNICIPAL</text:span></text:p></draw:text-box></draw:frame><draw:frame draw:style-name="Mfr3" draw:name="Frame150" text:anchor-type="char" svg:x="1.6811in" svg:y="0.5965in" svg:width="1.6in" svg:height="0.4043in"><draw:text-box><text:p text:style-name="MP7"><text:span text:style-name="MT15">ATOS</text:span><text:span text:style-name="MT16"> </text:span><text:span text:style-name="MT15">DO</text:span><text:span text:style-name="MT17"> </text:span><text:span text:style-name="MT18">PODER</text:span></text:p><text:p text:style-name="MP8"><text:span text:style-name="MT15">EXECUTIVO</text:span><text:span text:style-name="MT19"> </text:span><text:span text:style-name="MT18">MUNICIPAL</text:span></text:p></draw:text-box></draw:frame><draw:frame draw:style-name="Mfr3" draw:name="Frame1501" text:anchor-type="char" svg:x="1.6811in" svg:y="0.5965in" svg:width="1.6in" svg:height="0.4043in"><draw:text-box><text:p text:style-name="MP7"><text:span text:style-name="MT15">ATOS</text:span><text:span text:style-name="MT16"> </text:span><text:span text:style-name="MT15">DO</text:span><text:span text:style-name="MT17"> </text:span><text:span text:style-name="MT18">PODER</text:span></text:p><text:p text:style-name="MP8"><text:span text:style-name="MT15">EXECUTIVO</text:span><text:span text:style-name="MT19"> </text:span><text:span text:style-name="MT18">MUNICIPAL</text:span></text:p></draw:text-box></draw:frame><draw:frame draw:style-name="Mfr3" draw:name="Frame15011" text:anchor-type="char" svg:x="1.6811in" svg:y="0.5965in" svg:width="1.6in" svg:height="0.4043in"><draw:text-box><text:p text:style-name="MP7"><text:span text:style-name="MT15">ATOS</text:span><text:span text:style-name="MT16"> </text:span><text:span text:style-name="MT15">DO</text:span><text:span text:style-name="MT17"> </text:span><text:span text:style-name="MT18">PODER</text:span></text:p><text:p text:style-name="MP8"><text:span text:style-name="MT15">EXECUTIVO</text:span><text:span text:style-name="MT19"> </text:span><text:span text:style-name="MT18">MUNICIPAL</text:span></text:p></draw:text-box></draw:frame><draw:frame draw:style-name="Mfr3" draw:name="Frame150111" text:anchor-type="char" svg:x="1.6811in" svg:y="0.5965in" svg:width="1.6in" svg:height="0.4043in"><draw:text-box><text:p text:style-name="MP7"><text:span text:style-name="MT15">ATOS</text:span><text:span text:style-name="MT16"> </text:span><text:span text:style-name="MT15">DO</text:span><text:span text:style-name="MT17"> </text:span><text:span text:style-name="MT18">PODER</text:span></text:p><text:p text:style-name="MP8"><text:span text:style-name="MT15">EXECUTIVO</text:span><text:span text:style-name="MT19"> </text:span><text:span text:style-name="MT18">MUNICIPAL</text:span></text:p></draw:text-box></draw:frame><draw:frame draw:style-name="Mfr3" draw:name="Frame148111" text:anchor-type="char" svg:x="1.6811in" svg:y="0.5965in" svg:width="1.6in" svg:height="0.4043in"><draw:text-box><text:p text:style-name="MP7"><text:span text:style-name="MT15">ATOS</text:span><text:span text:style-name="MT16"> </text:span><text:span text:style-name="MT15">DO</text:span><text:span text:style-name="MT17"> </text:span><text:span text:style-name="MT18">PODER</text:span></text:p><text:p text:style-name="MP8"><text:span text:style-name="MT15">EXECUTIVO</text:span><text:span text:style-name="MT19"> </text:span><text:span text:style-name="MT18">MUNICIPAL</text:span></text:p></draw:text-box></draw:frame><draw:frame draw:style-name="Mfr4" draw:name="Frame145111" text:anchor-type="char" svg:x="1.6811in" svg:y="0.5965in" svg:width="1.6in" svg:height="0.4043in"><draw:text-box><text:p text:style-name="MP7"><text:span text:style-name="MT15">ATOS</text:span><text:span text:style-name="MT16"> </text:span><text:span text:style-name="MT15">DO</text:span><text:span text:style-name="MT17"> </text:span><text:span text:style-name="MT18">PODER</text:span></text:p><text:p text:style-name="MP8"><text:span text:style-name="MT15">EXECUTIVO</text:span><text:span text:style-name="MT19"> </text:span><text:span text:style-name="MT18">MUNICIPAL</text:span></text:p></draw:text-box></draw:frame><draw:frame draw:style-name="Mfr3" draw:name="Frame49" text:anchor-type="char" svg:x="5.5709in" svg:y="0.7409in" svg:width="1.9252in" svg:height="0.2035in"><draw:text-box><text:p text:style-name="MP3"><text:span text:style-name="MT20">DOM</text:span><text:span text:style-name="MT21"> </text:span><text:span text:style-name="MT20">7655</text:span><text:span text:style-name="MT21"> </text:span><text:span text:style-name="MT20">-</text:span><text:span text:style-name="MT21"> </text:span><text:span text:style-name="MT20">25 de</text:span><text:span text:style-name="MT21"> </text:span><text:span text:style-name="MT20">Agosto</text:span><text:span text:style-name="MT21"> </text:span><text:span text:style-name="MT20">de </text:span><text:span text:style-name="MT22">2026</text:span></text:p></draw:text-box></draw:frame><draw:frame draw:style-name="Mfr3" draw:name="Frame151" text:anchor-type="char" svg:x="5.5709in" svg:y="0.7409in" svg:width="1.9252in" svg:height="0.2035in"><draw:text-box><text:p text:style-name="MP3"><text:span text:style-name="MT20">DOM</text:span><text:span text:style-name="MT21"> </text:span><text:span text:style-name="MT20">7655</text:span><text:span text:style-name="MT21"> </text:span><text:span text:style-name="MT20">-</text:span><text:span text:style-name="MT21"> </text:span><text:span text:style-name="MT20">25 de</text:span><text:span text:style-name="MT21"> </text:span><text:span text:style-name="MT20">Agosto</text:span><text:span text:style-name="MT21"> </text:span><text:span text:style-name="MT20">de </text:span><text:span text:style-name="MT22">2026</text:span></text:p></draw:text-box></draw:frame><draw:frame draw:style-name="Mfr3" draw:name="Frame1511" text:anchor-type="char" svg:x="5.5709in" svg:y="0.7409in" svg:width="1.9252in" svg:height="0.2035in"><draw:text-box><text:p text:style-name="MP3"><text:span text:style-name="MT20">DOM</text:span><text:span text:style-name="MT21"> </text:span><text:span text:style-name="MT20">7655</text:span><text:span text:style-name="MT21"> </text:span><text:span text:style-name="MT20">-</text:span><text:span text:style-name="MT21"> </text:span><text:span text:style-name="MT20">25 de</text:span><text:span text:style-name="MT21"> </text:span><text:span text:style-name="MT20">Agosto</text:span><text:span text:style-name="MT21"> </text:span><text:span text:style-name="MT20">de </text:span><text:span text:style-name="MT22">2026</text:span></text:p></draw:text-box></draw:frame><draw:frame draw:style-name="Mfr3" draw:name="Frame15111" text:anchor-type="char" svg:x="5.5709in" svg:y="0.7409in" svg:width="1.9252in" svg:height="0.2035in"><draw:text-box><text:p text:style-name="MP3"><text:span text:style-name="MT20">DOM</text:span><text:span text:style-name="MT21"> </text:span><text:span text:style-name="MT20">7655</text:span><text:span text:style-name="MT21"> </text:span><text:span text:style-name="MT20">-</text:span><text:span text:style-name="MT21"> </text:span><text:span text:style-name="MT20">25 de</text:span><text:span text:style-name="MT21"> </text:span><text:span text:style-name="MT20">Agosto</text:span><text:span text:style-name="MT21"> </text:span><text:span text:style-name="MT20">de </text:span><text:span text:style-name="MT22">2026</text:span></text:p></draw:text-box></draw:frame><draw:frame draw:style-name="Mfr3" draw:name="Frame151111" text:anchor-type="char" svg:x="5.5709in" svg:y="0.7409in" svg:width="1.9252in" svg:height="0.2035in"><draw:text-box><text:p text:style-name="MP3"><text:span text:style-name="MT20">DOM</text:span><text:span text:style-name="MT21"> </text:span><text:span text:style-name="MT20">7655</text:span><text:span text:style-name="MT21"> </text:span><text:span text:style-name="MT20">-</text:span><text:span text:style-name="MT21"> </text:span><text:span text:style-name="MT20">25 de</text:span><text:span text:style-name="MT21"> </text:span><text:span text:style-name="MT20">Agosto</text:span><text:span text:style-name="MT21"> </text:span><text:span text:style-name="MT20">de </text:span><text:span text:style-name="MT22">2026</text:span></text:p></draw:text-box></draw:frame><draw:frame draw:style-name="Mfr3" draw:name="Frame1491111" text:anchor-type="char" svg:x="5.5709in" svg:y="0.7409in" svg:width="1.9252in" svg:height="0.2035in"><draw:text-box><text:p text:style-name="MP3"><text:span text:style-name="MT20">DOM</text:span><text:span text:style-name="MT21"> </text:span><text:span text:style-name="MT20">7655</text:span><text:span text:style-name="MT21"> </text:span><text:span text:style-name="MT20">-</text:span><text:span text:style-name="MT21"> </text:span><text:span text:style-name="MT20">25 de</text:span><text:span text:style-name="MT21"> </text:span><text:span text:style-name="MT20">Agosto</text:span><text:span text:style-name="MT21"> </text:span><text:span text:style-name="MT20">de </text:span><text:span text:style-name="MT22">2026</text:span></text:p></draw:text-box></draw:frame><draw:frame draw:style-name="Mfr4" draw:name="Frame14611" text:anchor-type="char" svg:x="5.5709in" svg:y="0.7409in" svg:width="1.9252in" svg:height="0.2035in"><draw:text-box><text:p text:style-name="MP3"><text:span text:style-name="MT20">DOM</text:span><text:span text:style-name="MT21"> </text:span><text:span text:style-name="MT20">7655</text:span><text:span text:style-name="MT21"> </text:span><text:span text:style-name="MT20">-</text:span><text:span text:style-name="MT21"> </text:span><text:span text:style-name="MT20">25 de</text:span><text:span text:style-name="MT21"> </text:span><text:span text:style-name="MT20">Agosto</text:span><text:span text:style-name="MT21"> </text:span><text:span text:style-name="MT20">de </text:span><text:span text:style-name="MT22">2026</text:span></text:p></draw:text-box></draw:frame><draw:frame draw:style-name="Mfr2" draw:name="Image435" text:anchor-type="char" svg:x="0.4925in" svg:y="0in" svg:width="7.7756in" svg:height="1.3874in"><draw:image xlink:href="Pictures/10000001000002EA00000085A3334DB7.png" xlink:type="simple" xlink:show="embed" xlink:actuate="onLoad" draw:mime-type="image/png"/></draw:frame><draw:frame draw:style-name="Mfr2" draw:name="Image436" text:anchor-type="char" svg:x="1.6811in" svg:y="0.5965in" svg:width="1.5984in" svg:height="0.4035in"><draw:image xlink:href="Pictures/100000010000009900000026A14CA22C.png" xlink:type="simple" xlink:show="embed" xlink:actuate="onLoad" draw:mime-type="image/png"/></draw:frame><draw:frame draw:style-name="Mfr2" draw:name="Image438" text:anchor-type="char" svg:x="5.5709in" svg:y="0.7409in" svg:width="1.9236in" svg:height="0.2028in"><draw:image xlink:href="Pictures/10000001000000B800000013402D6D80.png" xlink:type="simple" xlink:show="embed" xlink:actuate="onLoad" draw:mime-type="image/png"/></draw:frame></text:p>
      </style:header>
      <style:header-left>
        <text:p text:style-name="MP1"><draw:frame draw:style-name="Mfr2" draw:name="Image439" text:anchor-type="char" svg:x="0.4925in" svg:y="0in" svg:width="7.7756in" svg:height="1.3874in" draw:z-index="337"><draw:image xlink:href="Pictures/10000001000002EA00000085A3334DB7.png" xlink:type="simple" xlink:show="embed" xlink:actuate="onLoad" draw:mime-type="image/png"/></draw:frame><draw:frame draw:style-name="Mfr2" draw:name="Image440" text:anchor-type="char" svg:x="1.6811in" svg:y="0.5965in" svg:width="1.5984in" svg:height="0.4035in" draw:z-index="343"><draw:image xlink:href="Pictures/100000010000009900000026A14CA22C.png" xlink:type="simple" xlink:show="embed" xlink:actuate="onLoad" draw:mime-type="image/png"/></draw:frame><draw:frame draw:style-name="Mfr2" draw:name="Image442" text:anchor-type="char" svg:x="5.5709in" svg:y="0.7409in" svg:width="1.9236in" svg:height="0.2028in" draw:z-index="340"><draw:image xlink:href="Pictures/10000001000000B800000013402D6D80.png" xlink:type="simple" xlink:show="embed" xlink:actuate="onLoad" draw:mime-type="image/png"/></draw:frame></text:p>
      </style:header-left>
      <style:footer>
        <text:p text:style-name="MP1"><draw:frame draw:style-name="Mfr1" draw:name="Image 239 Copy 1 Copy 1" text:anchor-type="char" svg:x="3.7902in" svg:y="10.5945in" svg:width="0.6866in" svg:height="0.6189in"><draw:image xlink:href="Pictures/10000001000000840000007752069C51.png" xlink:type="simple" xlink:show="embed" xlink:actuate="onLoad" draw:mime-type="image/png"/></draw:frame><draw:frame draw:style-name="Mfr3" draw:name="Frame56"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54"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54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54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541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52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149111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57" text:anchor-type="char" svg:x="7.2972in" svg:y="10.8752in" svg:width="0.2in" svg:height="0.1283in"><draw:text-box><text:p text:style-name="MP6"><text:page-number text:select-page="current">31</text:page-number></text:p></draw:text-box></draw:frame><draw:frame draw:style-name="Mfr3" draw:name="Frame155" text:anchor-type="char" svg:x="7.2972in" svg:y="10.8752in" svg:width="0.2in" svg:height="0.1283in"><draw:text-box><text:p text:style-name="MP6"><text:page-number text:select-page="current">31</text:page-number></text:p></draw:text-box></draw:frame><draw:frame draw:style-name="Mfr3" draw:name="Frame1551" text:anchor-type="char" svg:x="7.2972in" svg:y="10.8752in" svg:width="0.2in" svg:height="0.1283in"><draw:text-box><text:p text:style-name="MP6"><text:page-number text:select-page="current">31</text:page-number></text:p></draw:text-box></draw:frame><draw:frame draw:style-name="Mfr3" draw:name="Frame15511" text:anchor-type="char" svg:x="7.2972in" svg:y="10.8752in" svg:width="0.2in" svg:height="0.1283in"><draw:text-box><text:p text:style-name="MP6"><text:page-number text:select-page="current">31</text:page-number></text:p></draw:text-box></draw:frame><draw:frame draw:style-name="Mfr3" draw:name="Frame155111" text:anchor-type="char" svg:x="7.2972in" svg:y="10.8752in" svg:width="0.2in" svg:height="0.1283in"><draw:text-box><text:p text:style-name="MP6"><text:page-number text:select-page="current">31</text:page-number></text:p></draw:text-box></draw:frame><draw:frame draw:style-name="Mfr3" draw:name="Frame1531" text:anchor-type="char" svg:x="7.2972in" svg:y="10.8752in" svg:width="0.2in" svg:height="0.1283in"><draw:text-box><text:p text:style-name="MP6"><text:page-number text:select-page="current">31</text:page-number></text:p></draw:text-box></draw:frame><draw:frame draw:style-name="Mfr4" draw:name="Frame1501111" text:anchor-type="char" svg:x="7.2972in" svg:y="10.8752in" svg:width="0.2in" svg:height="0.1283in"><draw:text-box><text:p text:style-name="MP6"><text:page-number text:select-page="current">31</text:page-number></text:p></draw:text-box></draw:frame><draw:frame draw:style-name="Mfr2" draw:name="Image443" text:anchor-type="char" svg:x="0.7736in" svg:y="10.8752in" svg:width="1.9181in" svg:height="0.128in"><draw:image xlink:href="Pictures/10000001000000B80000000C00EA2F60.png" xlink:type="simple" xlink:show="embed" xlink:actuate="onLoad" draw:mime-type="image/png"/></draw:frame><draw:frame draw:style-name="Mfr2" draw:name="Image444" text:anchor-type="char" svg:x="7.2972in" svg:y="10.8752in" svg:width="0.1984in" svg:height="0.128in"><draw:image xlink:href="Pictures/10000001000000130000000C5161F074.png" xlink:type="simple" xlink:show="embed" xlink:actuate="onLoad" draw:mime-type="image/png"/></draw:frame></text:p>
      </style:footer>
      <style:footer-left>
        <text:p text:style-name="MP1"><draw:frame draw:style-name="Mfr1" draw:name="Image 236 Copy 1 Copy 1" text:anchor-type="char" svg:x="3.7902in" svg:y="10.5945in" svg:width="0.6866in" svg:height="0.6189in" draw:z-index="225"><draw:image xlink:href="Pictures/10000001000000840000007752069C51.png" xlink:type="simple" xlink:show="embed" xlink:actuate="onLoad" draw:mime-type="image/png"/></draw:frame><draw:frame draw:style-name="Mfr2" draw:name="Image446" text:anchor-type="char" svg:x="0.7736in" svg:y="10.8752in" svg:width="1.9181in" svg:height="0.128in" draw:z-index="341"><draw:image xlink:href="Pictures/10000001000000B80000000C00EA2F60.png" xlink:type="simple" xlink:show="embed" xlink:actuate="onLoad" draw:mime-type="image/png"/></draw:frame><draw:frame draw:style-name="Mfr2" draw:name="Image447" text:anchor-type="char" svg:x="7.2972in" svg:y="10.8752in" svg:width="0.1984in" svg:height="0.128in" draw:z-index="339"><draw:image xlink:href="Pictures/10000001000000130000000C5161F074.png" xlink:type="simple" xlink:show="embed" xlink:actuate="onLoad" draw:mime-type="image/png"/></draw:frame></text:p>
      </style:footer-left>
    </style:master-page>
    <style:master-page style:name="Converted30" style:page-layout-name="Mpm8" draw:style-name="Mdp1">
      <style:header>
        <text:p text:style-name="MP1"><draw:frame draw:style-name="Mfr2" draw:name="Image448" text:anchor-type="char" svg:x="0.4925in" svg:y="0in" svg:width="7.7756in" svg:height="1.3874in" draw:z-index="348"><draw:image xlink:href="Pictures/10000001000002EA00000085A3334DB7.png" xlink:type="simple" xlink:show="embed" xlink:actuate="onLoad" draw:mime-type="image/png"/></draw:frame><draw:frame draw:style-name="Mfr2" draw:name="Image452" text:anchor-type="char" svg:x="1.6811in" svg:y="0.5965in" svg:width="1.5984in" svg:height="0.4035in" draw:z-index="347"><draw:image xlink:href="Pictures/100000010000009900000026A14CA22C.png" xlink:type="simple" xlink:show="embed" xlink:actuate="onLoad" draw:mime-type="image/png"/></draw:frame><draw:frame draw:style-name="Mfr2" draw:name="Image453" text:anchor-type="char" svg:x="5.5709in" svg:y="0.7409in" svg:width="1.9236in" svg:height="0.2028in" draw:z-index="346"><draw:image xlink:href="Pictures/10000001000000B800000013402D6D80.png" xlink:type="simple" xlink:show="embed" xlink:actuate="onLoad" draw:mime-type="image/png"/></draw:frame></text:p>
      </style:header>
      <style:header-left>
        <text:p text:style-name="MP1"><draw:frame draw:style-name="Mfr3" draw:name="Frame83" text:anchor-type="char" svg:x="1.6811in" svg:y="0.5965in" svg:width="1.6in" svg:height="0.4043in"><draw:text-box><text:p text:style-name="MP7"><text:span text:style-name="MT15">ATOS</text:span><text:span text:style-name="MT16"> </text:span><text:span text:style-name="MT15">DO</text:span><text:span text:style-name="MT17"> </text:span><text:span text:style-name="MT18">PODER</text:span></text:p><text:p text:style-name="MP8"><text:span text:style-name="MT15">EXECUTIVO</text:span><text:span text:style-name="MT19"> </text:span><text:span text:style-name="MT18">MUNICIPAL</text:span></text:p></draw:text-box></draw:frame><draw:frame draw:style-name="Mfr3" draw:name="Frame160" text:anchor-type="char" svg:x="1.6811in" svg:y="0.5965in" svg:width="1.6in" svg:height="0.4043in"><draw:text-box><text:p text:style-name="MP7"><text:span text:style-name="MT15">ATOS</text:span><text:span text:style-name="MT16"> </text:span><text:span text:style-name="MT15">DO</text:span><text:span text:style-name="MT17"> </text:span><text:span text:style-name="MT18">PODER</text:span></text:p><text:p text:style-name="MP8"><text:span text:style-name="MT15">EXECUTIVO</text:span><text:span text:style-name="MT19"> </text:span><text:span text:style-name="MT18">MUNICIPAL</text:span></text:p></draw:text-box></draw:frame><draw:frame draw:style-name="Mfr3" draw:name="Frame1601" text:anchor-type="char" svg:x="1.6811in" svg:y="0.5965in" svg:width="1.6in" svg:height="0.4043in"><draw:text-box><text:p text:style-name="MP7"><text:span text:style-name="MT15">ATOS</text:span><text:span text:style-name="MT16"> </text:span><text:span text:style-name="MT15">DO</text:span><text:span text:style-name="MT17"> </text:span><text:span text:style-name="MT18">PODER</text:span></text:p><text:p text:style-name="MP8"><text:span text:style-name="MT15">EXECUTIVO</text:span><text:span text:style-name="MT19"> </text:span><text:span text:style-name="MT18">MUNICIPAL</text:span></text:p></draw:text-box></draw:frame><draw:frame draw:style-name="Mfr3" draw:name="Frame16011" text:anchor-type="char" svg:x="1.6811in" svg:y="0.5965in" svg:width="1.6in" svg:height="0.4043in"><draw:text-box><text:p text:style-name="MP7"><text:span text:style-name="MT15">ATOS</text:span><text:span text:style-name="MT16"> </text:span><text:span text:style-name="MT15">DO</text:span><text:span text:style-name="MT17"> </text:span><text:span text:style-name="MT18">PODER</text:span></text:p><text:p text:style-name="MP8"><text:span text:style-name="MT15">EXECUTIVO</text:span><text:span text:style-name="MT19"> </text:span><text:span text:style-name="MT18">MUNICIPAL</text:span></text:p></draw:text-box></draw:frame><draw:frame draw:style-name="Mfr3" draw:name="Frame160111" text:anchor-type="char" svg:x="1.6811in" svg:y="0.5965in" svg:width="1.6in" svg:height="0.4043in"><draw:text-box><text:p text:style-name="MP7"><text:span text:style-name="MT15">ATOS</text:span><text:span text:style-name="MT16"> </text:span><text:span text:style-name="MT15">DO</text:span><text:span text:style-name="MT17"> </text:span><text:span text:style-name="MT18">PODER</text:span></text:p><text:p text:style-name="MP8"><text:span text:style-name="MT15">EXECUTIVO</text:span><text:span text:style-name="MT19"> </text:span><text:span text:style-name="MT18">MUNICIPAL</text:span></text:p></draw:text-box></draw:frame><draw:frame draw:style-name="Mfr3" draw:name="Frame1581" text:anchor-type="char" svg:x="1.6811in" svg:y="0.5965in" svg:width="1.6in" svg:height="0.4043in"><draw:text-box><text:p text:style-name="MP7"><text:span text:style-name="MT15">ATOS</text:span><text:span text:style-name="MT16"> </text:span><text:span text:style-name="MT15">DO</text:span><text:span text:style-name="MT17"> </text:span><text:span text:style-name="MT18">PODER</text:span></text:p><text:p text:style-name="MP8"><text:span text:style-name="MT15">EXECUTIVO</text:span><text:span text:style-name="MT19"> </text:span><text:span text:style-name="MT18">MUNICIPAL</text:span></text:p></draw:text-box></draw:frame><draw:frame draw:style-name="Mfr4" draw:name="Frame1551111" text:anchor-type="char" svg:x="1.6811in" svg:y="0.5965in" svg:width="1.6in" svg:height="0.4043in"><draw:text-box><text:p text:style-name="MP7"><text:span text:style-name="MT15">ATOS</text:span><text:span text:style-name="MT16"> </text:span><text:span text:style-name="MT15">DO</text:span><text:span text:style-name="MT17"> </text:span><text:span text:style-name="MT18">PODER</text:span></text:p><text:p text:style-name="MP8"><text:span text:style-name="MT15">EXECUTIVO</text:span><text:span text:style-name="MT19"> </text:span><text:span text:style-name="MT18">MUNICIPAL</text:span></text:p></draw:text-box></draw:frame><draw:frame draw:style-name="Mfr3" draw:name="Frame88" text:anchor-type="char" svg:x="5.5709in" svg:y="0.7409in" svg:width="1.9252in" svg:height="0.2035in"><draw:text-box><text:p text:style-name="MP3"><text:span text:style-name="MT20">DOM</text:span><text:span text:style-name="MT21"> </text:span><text:span text:style-name="MT20">7655</text:span><text:span text:style-name="MT21"> </text:span><text:span text:style-name="MT20">-</text:span><text:span text:style-name="MT21"> </text:span><text:span text:style-name="MT20">25 de</text:span><text:span text:style-name="MT21"> </text:span><text:span text:style-name="MT20">Agosto</text:span><text:span text:style-name="MT21"> </text:span><text:span text:style-name="MT20">de </text:span><text:span text:style-name="MT22">2026</text:span></text:p></draw:text-box></draw:frame><draw:frame draw:style-name="Mfr3" draw:name="Frame161" text:anchor-type="char" svg:x="5.5709in" svg:y="0.7409in" svg:width="1.9252in" svg:height="0.2035in"><draw:text-box><text:p text:style-name="MP3"><text:span text:style-name="MT20">DOM</text:span><text:span text:style-name="MT21"> </text:span><text:span text:style-name="MT20">7655</text:span><text:span text:style-name="MT21"> </text:span><text:span text:style-name="MT20">-</text:span><text:span text:style-name="MT21"> </text:span><text:span text:style-name="MT20">25 de</text:span><text:span text:style-name="MT21"> </text:span><text:span text:style-name="MT20">Agosto</text:span><text:span text:style-name="MT21"> </text:span><text:span text:style-name="MT20">de </text:span><text:span text:style-name="MT22">2026</text:span></text:p></draw:text-box></draw:frame><draw:frame draw:style-name="Mfr3" draw:name="Frame1611" text:anchor-type="char" svg:x="5.5709in" svg:y="0.7409in" svg:width="1.9252in" svg:height="0.2035in"><draw:text-box><text:p text:style-name="MP3"><text:span text:style-name="MT20">DOM</text:span><text:span text:style-name="MT21"> </text:span><text:span text:style-name="MT20">7655</text:span><text:span text:style-name="MT21"> </text:span><text:span text:style-name="MT20">-</text:span><text:span text:style-name="MT21"> </text:span><text:span text:style-name="MT20">25 de</text:span><text:span text:style-name="MT21"> </text:span><text:span text:style-name="MT20">Agosto</text:span><text:span text:style-name="MT21"> </text:span><text:span text:style-name="MT20">de </text:span><text:span text:style-name="MT22">2026</text:span></text:p></draw:text-box></draw:frame><draw:frame draw:style-name="Mfr3" draw:name="Frame16111" text:anchor-type="char" svg:x="5.5709in" svg:y="0.7409in" svg:width="1.9252in" svg:height="0.2035in"><draw:text-box><text:p text:style-name="MP3"><text:span text:style-name="MT20">DOM</text:span><text:span text:style-name="MT21"> </text:span><text:span text:style-name="MT20">7655</text:span><text:span text:style-name="MT21"> </text:span><text:span text:style-name="MT20">-</text:span><text:span text:style-name="MT21"> </text:span><text:span text:style-name="MT20">25 de</text:span><text:span text:style-name="MT21"> </text:span><text:span text:style-name="MT20">Agosto</text:span><text:span text:style-name="MT21"> </text:span><text:span text:style-name="MT20">de </text:span><text:span text:style-name="MT22">2026</text:span></text:p></draw:text-box></draw:frame><draw:frame draw:style-name="Mfr3" draw:name="Frame161111" text:anchor-type="char" svg:x="5.5709in" svg:y="0.7409in" svg:width="1.9252in" svg:height="0.2035in"><draw:text-box><text:p text:style-name="MP3"><text:span text:style-name="MT20">DOM</text:span><text:span text:style-name="MT21"> </text:span><text:span text:style-name="MT20">7655</text:span><text:span text:style-name="MT21"> </text:span><text:span text:style-name="MT20">-</text:span><text:span text:style-name="MT21"> </text:span><text:span text:style-name="MT20">25 de</text:span><text:span text:style-name="MT21"> </text:span><text:span text:style-name="MT20">Agosto</text:span><text:span text:style-name="MT21"> </text:span><text:span text:style-name="MT20">de </text:span><text:span text:style-name="MT22">2026</text:span></text:p></draw:text-box></draw:frame><draw:frame draw:style-name="Mfr3" draw:name="Frame1591" text:anchor-type="char" svg:x="5.5709in" svg:y="0.7409in" svg:width="1.9252in" svg:height="0.2035in"><draw:text-box><text:p text:style-name="MP3"><text:span text:style-name="MT20">DOM</text:span><text:span text:style-name="MT21"> </text:span><text:span text:style-name="MT20">7655</text:span><text:span text:style-name="MT21"> </text:span><text:span text:style-name="MT20">-</text:span><text:span text:style-name="MT21"> </text:span><text:span text:style-name="MT20">25 de</text:span><text:span text:style-name="MT21"> </text:span><text:span text:style-name="MT20">Agosto</text:span><text:span text:style-name="MT21"> </text:span><text:span text:style-name="MT20">de </text:span><text:span text:style-name="MT22">2026</text:span></text:p></draw:text-box></draw:frame><draw:frame draw:style-name="Mfr4" draw:name="Frame1561" text:anchor-type="char" svg:x="5.5709in" svg:y="0.7409in" svg:width="1.9252in" svg:height="0.2035in"><draw:text-box><text:p text:style-name="MP3"><text:span text:style-name="MT20">DOM</text:span><text:span text:style-name="MT21"> </text:span><text:span text:style-name="MT20">7655</text:span><text:span text:style-name="MT21"> </text:span><text:span text:style-name="MT20">-</text:span><text:span text:style-name="MT21"> </text:span><text:span text:style-name="MT20">25 de</text:span><text:span text:style-name="MT21"> </text:span><text:span text:style-name="MT20">Agosto</text:span><text:span text:style-name="MT21"> </text:span><text:span text:style-name="MT20">de </text:span><text:span text:style-name="MT22">2026</text:span></text:p></draw:text-box></draw:frame><draw:frame draw:style-name="Mfr2" draw:name="Image454" text:anchor-type="char" svg:x="0.4925in" svg:y="0in" svg:width="7.7756in" svg:height="1.3874in"><draw:image xlink:href="Pictures/10000001000002EA00000085A3334DB7.png" xlink:type="simple" xlink:show="embed" xlink:actuate="onLoad" draw:mime-type="image/png"/></draw:frame><draw:frame draw:style-name="Mfr2" draw:name="Image456" text:anchor-type="char" svg:x="1.6811in" svg:y="0.5965in" svg:width="1.5984in" svg:height="0.4035in"><draw:image xlink:href="Pictures/100000010000009900000026A14CA22C.png" xlink:type="simple" xlink:show="embed" xlink:actuate="onLoad" draw:mime-type="image/png"/></draw:frame><draw:frame draw:style-name="Mfr2" draw:name="Image457" text:anchor-type="char" svg:x="5.5709in" svg:y="0.7409in" svg:width="1.9236in" svg:height="0.2028in"><draw:image xlink:href="Pictures/10000001000000B800000013402D6D80.png" xlink:type="simple" xlink:show="embed" xlink:actuate="onLoad" draw:mime-type="image/png"/></draw:frame></text:p>
      </style:header-left>
      <style:footer>
        <text:p text:style-name="MP1"><draw:frame draw:style-name="Mfr1" draw:name="Image 239 Copy 1 Copy 1 Copy 1" text:anchor-type="char" svg:x="3.7902in" svg:y="10.5945in" svg:width="0.6866in" svg:height="0.6189in" draw:z-index="228"><draw:image xlink:href="Pictures/10000001000000840000007752069C51.png" xlink:type="simple" xlink:show="embed" xlink:actuate="onLoad" draw:mime-type="image/png"/></draw:frame><draw:frame draw:style-name="Mfr2" draw:name="Image458" text:anchor-type="char" svg:x="0.7736in" svg:y="10.8752in" svg:width="1.9181in" svg:height="0.128in" draw:z-index="356"><draw:image xlink:href="Pictures/10000001000000B80000000C00EA2F60.png" xlink:type="simple" xlink:show="embed" xlink:actuate="onLoad" draw:mime-type="image/png"/></draw:frame><draw:frame draw:style-name="Mfr2" draw:name="Image460" text:anchor-type="char" svg:x="7.2972in" svg:y="10.8752in" svg:width="0.1984in" svg:height="0.128in" draw:z-index="354"><draw:image xlink:href="Pictures/10000001000000130000000C5161F074.png" xlink:type="simple" xlink:show="embed" xlink:actuate="onLoad" draw:mime-type="image/png"/></draw:frame></text:p>
      </style:footer>
      <style:footer-left>
        <text:p text:style-name="MP1"><draw:frame draw:style-name="Mfr1" draw:name="Image 236 Copy 1 Copy 1 Copy 1" text:anchor-type="char" svg:x="3.7902in" svg:y="10.5945in" svg:width="0.6866in" svg:height="0.6189in"><draw:image xlink:href="Pictures/10000001000000840000007752069C51.png" xlink:type="simple" xlink:show="embed" xlink:actuate="onLoad" draw:mime-type="image/png"/></draw:frame><draw:frame draw:style-name="Mfr3" draw:name="Frame94"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64"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64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64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641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62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159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95" text:anchor-type="char" svg:x="7.2972in" svg:y="10.8752in" svg:width="0.2in" svg:height="0.1283in"><draw:text-box><text:p text:style-name="MP6"><text:page-number text:select-page="current">32</text:page-number></text:p></draw:text-box></draw:frame><draw:frame draw:style-name="Mfr3" draw:name="Frame165" text:anchor-type="char" svg:x="7.2972in" svg:y="10.8752in" svg:width="0.2in" svg:height="0.1283in"><draw:text-box><text:p text:style-name="MP6"><text:page-number text:select-page="current">32</text:page-number></text:p></draw:text-box></draw:frame><draw:frame draw:style-name="Mfr3" draw:name="Frame1651" text:anchor-type="char" svg:x="7.2972in" svg:y="10.8752in" svg:width="0.2in" svg:height="0.1283in"><draw:text-box><text:p text:style-name="MP6"><text:page-number text:select-page="current">32</text:page-number></text:p></draw:text-box></draw:frame><draw:frame draw:style-name="Mfr3" draw:name="Frame16511" text:anchor-type="char" svg:x="7.2972in" svg:y="10.8752in" svg:width="0.2in" svg:height="0.1283in"><draw:text-box><text:p text:style-name="MP6"><text:page-number text:select-page="current">32</text:page-number></text:p></draw:text-box></draw:frame><draw:frame draw:style-name="Mfr3" draw:name="Frame165111" text:anchor-type="char" svg:x="7.2972in" svg:y="10.8752in" svg:width="0.2in" svg:height="0.1283in"><draw:text-box><text:p text:style-name="MP6"><text:page-number text:select-page="current">32</text:page-number></text:p></draw:text-box></draw:frame><draw:frame draw:style-name="Mfr3" draw:name="Frame1631" text:anchor-type="char" svg:x="7.2972in" svg:y="10.8752in" svg:width="0.2in" svg:height="0.1283in"><draw:text-box><text:p text:style-name="MP6"><text:page-number text:select-page="current">32</text:page-number></text:p></draw:text-box></draw:frame><draw:frame draw:style-name="Mfr4" draw:name="Frame1601111" text:anchor-type="char" svg:x="7.2972in" svg:y="10.8752in" svg:width="0.2in" svg:height="0.1283in"><draw:text-box><text:p text:style-name="MP6"><text:page-number text:select-page="current">32</text:page-number></text:p></draw:text-box></draw:frame><draw:frame draw:style-name="Mfr2" draw:name="Image461" text:anchor-type="char" svg:x="0.7736in" svg:y="10.8752in" svg:width="1.9181in" svg:height="0.128in"><draw:image xlink:href="Pictures/10000001000000B80000000C00EA2F60.png" xlink:type="simple" xlink:show="embed" xlink:actuate="onLoad" draw:mime-type="image/png"/></draw:frame><draw:frame draw:style-name="Mfr2" draw:name="Image462" text:anchor-type="char" svg:x="7.2972in" svg:y="10.8752in" svg:width="0.1984in" svg:height="0.128in"><draw:image xlink:href="Pictures/10000001000000130000000C5161F074.png" xlink:type="simple" xlink:show="embed" xlink:actuate="onLoad" draw:mime-type="image/png"/></draw:frame></text:p>
      </style:footer-left>
    </style:master-page>
    <style:master-page style:name="Converted31" style:page-layout-name="Mpm6" draw:style-name="Mdp1">
      <style:header>
        <text:p text:style-name="MP1"><draw:frame draw:style-name="Mfr1" draw:name="Image 243" text:anchor-type="char" svg:x="0.4937in" svg:y="0in" svg:width="7.7736in" svg:height="1.3681in"><draw:image xlink:href="Pictures/10000000000009180000019B2F5AA03B.png" xlink:type="simple" xlink:show="embed" xlink:actuate="onLoad" draw:mime-type="image/png"/></draw:frame></text:p>
      </style:header>
      <style:header-left>
        <text:p text:style-name="MP1"><draw:frame draw:style-name="Mfr1" draw:name="Image 242" text:anchor-type="char" svg:x="0.4937in" svg:y="0in" svg:width="7.7736in" svg:height="1.3681in" draw:z-index="186"><draw:image xlink:href="Pictures/10000000000009180000019B2F5AA03B.png" xlink:type="simple" xlink:show="embed" xlink:actuate="onLoad" draw:mime-type="image/png"/></draw:frame></text:p>
      </style:header-left>
      <style:footer>
        <text:p text:style-name="MP1"><draw:frame draw:style-name="Mfr1" draw:name="Image 247" text:anchor-type="char" svg:x="3.7965in" svg:y="10.5917in" svg:width="0.6945in" svg:height="0.6138in"><draw:image xlink:href="Pictures/10000000000000D0000000B830B1DD11.jpg" xlink:type="simple" xlink:show="embed" xlink:actuate="onLoad" draw:mime-type="image/jpeg"/></draw:frame><draw:frame draw:style-name="Mfr4" draw:name="Frame1651111" text:anchor-type="char" svg:x="0.7744in" svg:y="10.8756in" svg:width="1.9154in" svg:height="0.122in"><draw:text-box><text:p text:style-name="MP5"><text:span text:style-name="MT23">D</text:span><text:span text:style-name="MT24">.</text:span><text:span text:style-name="MT23">O</text:span><text:span text:style-name="MT24">.</text:span><text:span text:style-name="MT25"> </text:span><text:span text:style-name="MT7">PREFEITURA</text:span><text:span text:style-name="MT10"> </text:span><text:span text:style-name="MT7">MUNICIPAL</text:span><text:span text:style-name="MT11"> </text:span><text:span text:style-name="MT7">DE</text:span><text:span text:style-name="MT12"> </text:span><text:span text:style-name="MT13">CACHOEIRO</text:span></text:p></draw:text-box></draw:frame><draw:frame draw:style-name="Mfr3" draw:name="Frame166" text:anchor-type="char" svg:x="0.7744in" svg:y="10.8756in" svg:width="1.9154in" svg:height="0.122in"><draw:text-box><text:p text:style-name="MP5"><text:span text:style-name="MT23">D</text:span><text:span text:style-name="MT24">.</text:span><text:span text:style-name="MT23">O</text:span><text:span text:style-name="MT24">.</text:span><text:span text:style-name="MT25"> </text:span><text:span text:style-name="MT7">PREFEITURA</text:span><text:span text:style-name="MT10"> </text:span><text:span text:style-name="MT7">MUNICIPAL</text:span><text:span text:style-name="MT11"> </text:span><text:span text:style-name="MT7">DE</text:span><text:span text:style-name="MT12"> </text:span><text:span text:style-name="MT13">CACHOEIRO</text:span></text:p></draw:text-box></draw:frame><draw:frame draw:style-name="Mfr3" draw:name="Frame1661" text:anchor-type="char" svg:x="0.7744in" svg:y="10.8756in" svg:width="1.9154in" svg:height="0.122in"><draw:text-box><text:p text:style-name="MP5"><text:span text:style-name="MT23">D</text:span><text:span text:style-name="MT24">.</text:span><text:span text:style-name="MT23">O</text:span><text:span text:style-name="MT24">.</text:span><text:span text:style-name="MT25"> </text:span><text:span text:style-name="MT7">PREFEITURA</text:span><text:span text:style-name="MT10"> </text:span><text:span text:style-name="MT7">MUNICIPAL</text:span><text:span text:style-name="MT11"> </text:span><text:span text:style-name="MT7">DE</text:span><text:span text:style-name="MT12"> </text:span><text:span text:style-name="MT13">CACHOEIRO</text:span></text:p></draw:text-box></draw:frame><draw:frame draw:style-name="Mfr3" draw:name="Frame16611" text:anchor-type="char" svg:x="0.7744in" svg:y="10.8756in" svg:width="1.9154in" svg:height="0.122in"><draw:text-box><text:p text:style-name="MP5"><text:span text:style-name="MT23">D</text:span><text:span text:style-name="MT24">.</text:span><text:span text:style-name="MT23">O</text:span><text:span text:style-name="MT24">.</text:span><text:span text:style-name="MT25"> </text:span><text:span text:style-name="MT7">PREFEITURA</text:span><text:span text:style-name="MT10"> </text:span><text:span text:style-name="MT7">MUNICIPAL</text:span><text:span text:style-name="MT11"> </text:span><text:span text:style-name="MT7">DE</text:span><text:span text:style-name="MT12"> </text:span><text:span text:style-name="MT13">CACHOEIRO</text:span></text:p></draw:text-box></draw:frame><draw:frame draw:style-name="Mfr3" draw:name="Frame1641111" text:anchor-type="char" svg:x="0.7744in" svg:y="10.8756in" svg:width="1.9154in" svg:height="0.122in"><draw:text-box><text:p text:style-name="MP5"><text:span text:style-name="MT23">D</text:span><text:span text:style-name="MT24">.</text:span><text:span text:style-name="MT23">O</text:span><text:span text:style-name="MT24">.</text:span><text:span text:style-name="MT25"> </text:span><text:span text:style-name="MT7">PREFEITURA</text:span><text:span text:style-name="MT10"> </text:span><text:span text:style-name="MT7">MUNICIPAL</text:span><text:span text:style-name="MT11"> </text:span><text:span text:style-name="MT7">DE</text:span><text:span text:style-name="MT12"> </text:span><text:span text:style-name="MT13">CACHOEIRO</text:span></text:p></draw:text-box></draw:frame><draw:frame draw:style-name="Mfr4" draw:name="Frame166111" text:anchor-type="char" svg:x="7.2972in" svg:y="10.8752in" svg:width="0.2in" svg:height="0.1283in"><draw:text-box><text:p text:style-name="MP6"><text:page-number text:select-page="current">33</text:page-number></text:p></draw:text-box></draw:frame><draw:frame draw:style-name="Mfr3" draw:name="Frame167" text:anchor-type="char" svg:x="7.2972in" svg:y="10.8752in" svg:width="0.2in" svg:height="0.1283in"><draw:text-box><text:p text:style-name="MP6"><text:page-number text:select-page="current">33</text:page-number></text:p></draw:text-box></draw:frame><draw:frame draw:style-name="Mfr3" draw:name="Frame1671" text:anchor-type="char" svg:x="7.2972in" svg:y="10.8752in" svg:width="0.2in" svg:height="0.1283in"><draw:text-box><text:p text:style-name="MP6"><text:page-number text:select-page="current">33</text:page-number></text:p></draw:text-box></draw:frame><draw:frame draw:style-name="Mfr3" draw:name="Frame16711" text:anchor-type="char" svg:x="7.2972in" svg:y="10.8752in" svg:width="0.2in" svg:height="0.1283in"><draw:text-box><text:p text:style-name="MP6"><text:page-number text:select-page="current">33</text:page-number></text:p></draw:text-box></draw:frame><draw:frame draw:style-name="Mfr3" draw:name="Frame167111" text:anchor-type="char" svg:x="7.2972in" svg:y="10.8752in" svg:width="0.2in" svg:height="0.1283in"><draw:text-box><text:p text:style-name="MP6"><text:page-number text:select-page="current">33</text:page-number></text:p></draw:text-box></draw:frame><draw:frame draw:style-name="Mfr3" draw:name="Frame1671111" text:anchor-type="char" svg:x="7.2972in" svg:y="10.8752in" svg:width="0.2in" svg:height="0.1283in"><draw:text-box><text:p text:style-name="MP6"><text:page-number text:select-page="current">33</text:page-number></text:p></draw:text-box></draw:frame><draw:frame draw:style-name="Mfr2" draw:name="Image240" text:anchor-type="char" svg:x="0.7744in" svg:y="10.8756in" svg:width="1.9138in" svg:height="0.1217in"><draw:image xlink:href="Pictures/10000001000000B70000000B07D9C1C2.png" xlink:type="simple" xlink:show="embed" xlink:actuate="onLoad" draw:mime-type="image/png"/></draw:frame><draw:frame draw:style-name="Mfr2" draw:name="Image289" text:anchor-type="char" svg:x="7.2972in" svg:y="10.8752in" svg:width="0.1984in" svg:height="0.128in"><draw:image xlink:href="Pictures/10000001000000130000000C5161F074.png" xlink:type="simple" xlink:show="embed" xlink:actuate="onLoad" draw:mime-type="image/png"/></draw:frame></text:p>
      </style:footer>
      <style:footer-left>
        <text:p text:style-name="MP1"><draw:frame draw:style-name="Mfr1" draw:name="Image 244" text:anchor-type="char" svg:x="3.7965in" svg:y="10.5917in" svg:width="0.6945in" svg:height="0.6138in" draw:z-index="187"><draw:image xlink:href="Pictures/10000000000000D0000000B830B1DD11.jpg" xlink:type="simple" xlink:show="embed" xlink:actuate="onLoad" draw:mime-type="image/jpeg"/></draw:frame><draw:frame draw:style-name="Mfr2" draw:name="Image237" text:anchor-type="char" svg:x="0.7744in" svg:y="10.8756in" svg:width="1.9138in" svg:height="0.1217in" draw:z-index="261"><draw:image xlink:href="Pictures/10000001000000B70000000B07D9C1C2.png" xlink:type="simple" xlink:show="embed" xlink:actuate="onLoad" draw:mime-type="image/png"/></draw:frame><draw:frame draw:style-name="Mfr2" draw:name="Image238" text:anchor-type="char" svg:x="7.2972in" svg:y="10.8752in" svg:width="0.1984in" svg:height="0.128in" draw:z-index="262"><draw:image xlink:href="Pictures/10000001000000130000000C5161F074.png" xlink:type="simple" xlink:show="embed" xlink:actuate="onLoad" draw:mime-type="image/png"/></draw:frame></text:p>
      </style:footer-left>
    </style:master-page>
    <style:master-page style:name="Converted32" style:page-layout-name="Mpm6" draw:style-name="Mdp1">
      <style:header>
        <text:p text:style-name="MP1"><draw:frame draw:style-name="Mfr1" draw:name="Image 243 Copy 1" text:anchor-type="char" svg:x="0.4937in" svg:y="0in" svg:width="7.7736in" svg:height="1.3681in" draw:z-index="208"><draw:image xlink:href="Pictures/10000000000009180000019B2F5AA03B.png" xlink:type="simple" xlink:show="embed" xlink:actuate="onLoad" draw:mime-type="image/png"/></draw:frame></text:p>
      </style:header>
      <style:header-left>
        <text:p text:style-name="MP1"><draw:frame draw:style-name="Mfr1" draw:name="Image 242 Copy 1" text:anchor-type="char" svg:x="0.4937in" svg:y="0in" svg:width="7.7736in" svg:height="1.3681in"><draw:image xlink:href="Pictures/10000000000009180000019B2F5AA03B.png" xlink:type="simple" xlink:show="embed" xlink:actuate="onLoad" draw:mime-type="image/png"/></draw:frame></text:p>
      </style:header-left>
      <style:footer>
        <text:p text:style-name="MP1"><draw:frame draw:style-name="Mfr1" draw:name="Image 247 Copy 1" text:anchor-type="char" svg:x="3.7965in" svg:y="10.5917in" svg:width="0.6945in" svg:height="0.6138in" draw:z-index="211"><draw:image xlink:href="Pictures/10000000000000D0000000B830B1DD11.jpg" xlink:type="simple" xlink:show="embed" xlink:actuate="onLoad" draw:mime-type="image/jpeg"/></draw:frame><draw:frame draw:style-name="Mfr2" draw:name="Image463" text:anchor-type="char" svg:x="0.7744in" svg:y="10.8756in" svg:width="1.9138in" svg:height="0.1217in" draw:z-index="429"><draw:image xlink:href="Pictures/10000001000000B70000000B07D9C1C2.png" xlink:type="simple" xlink:show="embed" xlink:actuate="onLoad" draw:mime-type="image/png"/></draw:frame><draw:frame draw:style-name="Mfr2" draw:name="Image464" text:anchor-type="char" svg:x="7.2972in" svg:y="10.8752in" svg:width="0.1984in" svg:height="0.128in" draw:z-index="421"><draw:image xlink:href="Pictures/10000001000000130000000C5161F074.png" xlink:type="simple" xlink:show="embed" xlink:actuate="onLoad" draw:mime-type="image/png"/></draw:frame></text:p>
      </style:footer>
      <style:footer-left>
        <text:p text:style-name="MP1"><draw:frame draw:style-name="Mfr1" draw:name="Image 244 Copy 1" text:anchor-type="char" svg:x="3.7965in" svg:y="10.5917in" svg:width="0.6945in" svg:height="0.6138in"><draw:image xlink:href="Pictures/10000000000000D0000000B830B1DD11.jpg" xlink:type="simple" xlink:show="embed" xlink:actuate="onLoad" draw:mime-type="image/jpeg"/></draw:frame><draw:frame draw:style-name="Mfr3" draw:name="Frame100" text:anchor-type="char" svg:x="0.7744in" svg:y="10.8756in" svg:width="1.9154in" svg:height="0.122in"><draw:text-box><text:p text:style-name="MP5"><text:span text:style-name="MT23">D</text:span><text:span text:style-name="MT24">.</text:span><text:span text:style-name="MT23">O</text:span><text:span text:style-name="MT24">.</text:span><text:span text:style-name="MT25"> </text:span><text:span text:style-name="MT7">PREFEITURA</text:span><text:span text:style-name="MT10"> </text:span><text:span text:style-name="MT7">MUNICIPAL</text:span><text:span text:style-name="MT11"> </text:span><text:span text:style-name="MT7">DE</text:span><text:span text:style-name="MT12"> </text:span><text:span text:style-name="MT13">CACHOEIRO</text:span></text:p></draw:text-box></draw:frame><draw:frame draw:style-name="Mfr3" draw:name="Frame170" text:anchor-type="char" svg:x="0.7744in" svg:y="10.8756in" svg:width="1.9154in" svg:height="0.122in"><draw:text-box><text:p text:style-name="MP5"><text:span text:style-name="MT23">D</text:span><text:span text:style-name="MT24">.</text:span><text:span text:style-name="MT23">O</text:span><text:span text:style-name="MT24">.</text:span><text:span text:style-name="MT25"> </text:span><text:span text:style-name="MT7">PREFEITURA</text:span><text:span text:style-name="MT10"> </text:span><text:span text:style-name="MT7">MUNICIPAL</text:span><text:span text:style-name="MT11"> </text:span><text:span text:style-name="MT7">DE</text:span><text:span text:style-name="MT12"> </text:span><text:span text:style-name="MT13">CACHOEIRO</text:span></text:p></draw:text-box></draw:frame><draw:frame draw:style-name="Mfr3" draw:name="Frame172" text:anchor-type="char" svg:x="0.7744in" svg:y="10.8756in" svg:width="1.9154in" svg:height="0.122in"><draw:text-box><text:p text:style-name="MP5"><text:span text:style-name="MT23">D</text:span><text:span text:style-name="MT24">.</text:span><text:span text:style-name="MT23">O</text:span><text:span text:style-name="MT24">.</text:span><text:span text:style-name="MT25"> </text:span><text:span text:style-name="MT7">PREFEITURA</text:span><text:span text:style-name="MT10"> </text:span><text:span text:style-name="MT7">MUNICIPAL</text:span><text:span text:style-name="MT11"> </text:span><text:span text:style-name="MT7">DE</text:span><text:span text:style-name="MT12"> </text:span><text:span text:style-name="MT13">CACHOEIRO</text:span></text:p></draw:text-box></draw:frame><draw:frame draw:style-name="Mfr3" draw:name="Frame1721" text:anchor-type="char" svg:x="0.7744in" svg:y="10.8756in" svg:width="1.9154in" svg:height="0.122in"><draw:text-box><text:p text:style-name="MP5"><text:span text:style-name="MT23">D</text:span><text:span text:style-name="MT24">.</text:span><text:span text:style-name="MT23">O</text:span><text:span text:style-name="MT24">.</text:span><text:span text:style-name="MT25"> </text:span><text:span text:style-name="MT7">PREFEITURA</text:span><text:span text:style-name="MT10"> </text:span><text:span text:style-name="MT7">MUNICIPAL</text:span><text:span text:style-name="MT11"> </text:span><text:span text:style-name="MT7">DE</text:span><text:span text:style-name="MT12"> </text:span><text:span text:style-name="MT13">CACHOEIRO</text:span></text:p></draw:text-box></draw:frame><draw:frame draw:style-name="Mfr3" draw:name="Frame17211" text:anchor-type="char" svg:x="0.7744in" svg:y="10.8756in" svg:width="1.9154in" svg:height="0.122in"><draw:text-box><text:p text:style-name="MP5"><text:span text:style-name="MT23">D</text:span><text:span text:style-name="MT24">.</text:span><text:span text:style-name="MT23">O</text:span><text:span text:style-name="MT24">.</text:span><text:span text:style-name="MT25"> </text:span><text:span text:style-name="MT7">PREFEITURA</text:span><text:span text:style-name="MT10"> </text:span><text:span text:style-name="MT7">MUNICIPAL</text:span><text:span text:style-name="MT11"> </text:span><text:span text:style-name="MT7">DE</text:span><text:span text:style-name="MT12"> </text:span><text:span text:style-name="MT13">CACHOEIRO</text:span></text:p></draw:text-box></draw:frame><draw:frame draw:style-name="Mfr3" draw:name="Frame172111" text:anchor-type="char" svg:x="0.7744in" svg:y="10.8756in" svg:width="1.9154in" svg:height="0.122in"><draw:text-box><text:p text:style-name="MP5"><text:span text:style-name="MT23">D</text:span><text:span text:style-name="MT24">.</text:span><text:span text:style-name="MT23">O</text:span><text:span text:style-name="MT24">.</text:span><text:span text:style-name="MT25"> </text:span><text:span text:style-name="MT7">PREFEITURA</text:span><text:span text:style-name="MT10"> </text:span><text:span text:style-name="MT7">MUNICIPAL</text:span><text:span text:style-name="MT11"> </text:span><text:span text:style-name="MT7">DE</text:span><text:span text:style-name="MT12"> </text:span><text:span text:style-name="MT13">CACHOEIRO</text:span></text:p></draw:text-box></draw:frame><draw:frame draw:style-name="Mfr4" draw:name="Frame1711" text:anchor-type="char" svg:x="0.7744in" svg:y="10.8756in" svg:width="1.9154in" svg:height="0.122in"><draw:text-box><text:p text:style-name="MP5"><text:span text:style-name="MT23">D</text:span><text:span text:style-name="MT24">.</text:span><text:span text:style-name="MT23">O</text:span><text:span text:style-name="MT24">.</text:span><text:span text:style-name="MT25"> </text:span><text:span text:style-name="MT7">PREFEITURA</text:span><text:span text:style-name="MT10"> </text:span><text:span text:style-name="MT7">MUNICIPAL</text:span><text:span text:style-name="MT11"> </text:span><text:span text:style-name="MT7">DE</text:span><text:span text:style-name="MT12"> </text:span><text:span text:style-name="MT13">CACHOEIRO</text:span></text:p></draw:text-box></draw:frame><draw:frame draw:style-name="Mfr3" draw:name="Frame106" text:anchor-type="char" svg:x="7.2972in" svg:y="10.8752in" svg:width="0.2in" svg:height="0.1283in"><draw:text-box><text:p text:style-name="MP6"><text:page-number text:select-page="current">34</text:page-number></text:p></draw:text-box></draw:frame><draw:frame draw:style-name="Mfr3" draw:name="Frame171" text:anchor-type="char" svg:x="7.2972in" svg:y="10.8752in" svg:width="0.2in" svg:height="0.1283in"><draw:text-box><text:p text:style-name="MP6"><text:page-number text:select-page="current">34</text:page-number></text:p></draw:text-box></draw:frame><draw:frame draw:style-name="Mfr3" draw:name="Frame173" text:anchor-type="char" svg:x="7.2972in" svg:y="10.8752in" svg:width="0.2in" svg:height="0.1283in"><draw:text-box><text:p text:style-name="MP6"><text:page-number text:select-page="current">34</text:page-number></text:p></draw:text-box></draw:frame><draw:frame draw:style-name="Mfr3" draw:name="Frame1731" text:anchor-type="char" svg:x="7.2972in" svg:y="10.8752in" svg:width="0.2in" svg:height="0.1283in"><draw:text-box><text:p text:style-name="MP6"><text:page-number text:select-page="current">34</text:page-number></text:p></draw:text-box></draw:frame><draw:frame draw:style-name="Mfr3" draw:name="Frame17311" text:anchor-type="char" svg:x="7.2972in" svg:y="10.8752in" svg:width="0.2in" svg:height="0.1283in"><draw:text-box><text:p text:style-name="MP6"><text:page-number text:select-page="current">34</text:page-number></text:p></draw:text-box></draw:frame><draw:frame draw:style-name="Mfr3" draw:name="Frame173111" text:anchor-type="char" svg:x="7.2972in" svg:y="10.8752in" svg:width="0.2in" svg:height="0.1283in"><draw:text-box><text:p text:style-name="MP6"><text:page-number text:select-page="current">34</text:page-number></text:p></draw:text-box></draw:frame><draw:frame draw:style-name="Mfr4" draw:name="Frame1721111" text:anchor-type="char" svg:x="7.2972in" svg:y="10.8752in" svg:width="0.2in" svg:height="0.1283in"><draw:text-box><text:p text:style-name="MP6"><text:page-number text:select-page="current">34</text:page-number></text:p></draw:text-box></draw:frame><draw:frame draw:style-name="Mfr2" draw:name="Image465" text:anchor-type="char" svg:x="0.7744in" svg:y="10.8756in" svg:width="1.9138in" svg:height="0.1217in"><draw:image xlink:href="Pictures/10000001000000B70000000B07D9C1C2.png" xlink:type="simple" xlink:show="embed" xlink:actuate="onLoad" draw:mime-type="image/png"/></draw:frame><draw:frame draw:style-name="Mfr2" draw:name="Image466" text:anchor-type="char" svg:x="7.2972in" svg:y="10.8752in" svg:width="0.1984in" svg:height="0.128in"><draw:image xlink:href="Pictures/10000001000000130000000C5161F074.png" xlink:type="simple" xlink:show="embed" xlink:actuate="onLoad" draw:mime-type="image/png"/></draw:frame></text:p>
      </style:footer-left>
    </style:master-page>
    <style:master-page style:name="Converted33" style:page-layout-name="Mpm6" draw:style-name="Mdp1">
      <style:header>
        <text:p text:style-name="MP1"><draw:frame draw:style-name="Mfr1" draw:name="Image 243 Copy 1 Copy 1" text:anchor-type="char" svg:x="0.4937in" svg:y="0in" svg:width="7.7736in" svg:height="1.3681in"><draw:image xlink:href="Pictures/10000000000009180000019B2F5AA03B.png" xlink:type="simple" xlink:show="embed" xlink:actuate="onLoad" draw:mime-type="image/png"/></draw:frame></text:p>
      </style:header>
      <style:header-left>
        <text:p text:style-name="MP1"><draw:frame draw:style-name="Mfr1" draw:name="Image 242 Copy 1 Copy 1" text:anchor-type="char" svg:x="0.4937in" svg:y="0in" svg:width="7.7736in" svg:height="1.3681in" draw:z-index="212"><draw:image xlink:href="Pictures/10000000000009180000019B2F5AA03B.png" xlink:type="simple" xlink:show="embed" xlink:actuate="onLoad" draw:mime-type="image/png"/></draw:frame></text:p>
      </style:header-left>
      <style:footer>
        <text:p text:style-name="MP1"><draw:frame draw:style-name="Mfr1" draw:name="Image 247 Copy 1 Copy 1" text:anchor-type="char" svg:x="3.7965in" svg:y="10.5917in" svg:width="0.6945in" svg:height="0.6138in"><draw:image xlink:href="Pictures/10000000000000D0000000B830B1DD11.jpg" xlink:type="simple" xlink:show="embed" xlink:actuate="onLoad" draw:mime-type="image/jpeg"/></draw:frame><draw:frame draw:style-name="Mfr3" draw:name="Frame107" text:anchor-type="char" svg:x="0.7744in" svg:y="10.8756in" svg:width="1.9154in" svg:height="0.122in"><draw:text-box><text:p text:style-name="MP5"><text:span text:style-name="MT23">D</text:span><text:span text:style-name="MT24">.</text:span><text:span text:style-name="MT23">O</text:span><text:span text:style-name="MT24">.</text:span><text:span text:style-name="MT25"> </text:span><text:span text:style-name="MT7">PREFEITURA</text:span><text:span text:style-name="MT10"> </text:span><text:span text:style-name="MT7">MUNICIPAL</text:span><text:span text:style-name="MT11"> </text:span><text:span text:style-name="MT7">DE</text:span><text:span text:style-name="MT12"> </text:span><text:span text:style-name="MT13">CACHOEIRO</text:span></text:p></draw:text-box></draw:frame><draw:frame draw:style-name="Mfr3" draw:name="Frame174" text:anchor-type="char" svg:x="0.7744in" svg:y="10.8756in" svg:width="1.9154in" svg:height="0.122in"><draw:text-box><text:p text:style-name="MP5"><text:span text:style-name="MT23">D</text:span><text:span text:style-name="MT24">.</text:span><text:span text:style-name="MT23">O</text:span><text:span text:style-name="MT24">.</text:span><text:span text:style-name="MT25"> </text:span><text:span text:style-name="MT7">PREFEITURA</text:span><text:span text:style-name="MT10"> </text:span><text:span text:style-name="MT7">MUNICIPAL</text:span><text:span text:style-name="MT11"> </text:span><text:span text:style-name="MT7">DE</text:span><text:span text:style-name="MT12"> </text:span><text:span text:style-name="MT13">CACHOEIRO</text:span></text:p></draw:text-box></draw:frame><draw:frame draw:style-name="Mfr3" draw:name="Frame1741" text:anchor-type="char" svg:x="0.7744in" svg:y="10.8756in" svg:width="1.9154in" svg:height="0.122in"><draw:text-box><text:p text:style-name="MP5"><text:span text:style-name="MT23">D</text:span><text:span text:style-name="MT24">.</text:span><text:span text:style-name="MT23">O</text:span><text:span text:style-name="MT24">.</text:span><text:span text:style-name="MT25"> </text:span><text:span text:style-name="MT7">PREFEITURA</text:span><text:span text:style-name="MT10"> </text:span><text:span text:style-name="MT7">MUNICIPAL</text:span><text:span text:style-name="MT11"> </text:span><text:span text:style-name="MT7">DE</text:span><text:span text:style-name="MT12"> </text:span><text:span text:style-name="MT13">CACHOEIRO</text:span></text:p></draw:text-box></draw:frame><draw:frame draw:style-name="Mfr3" draw:name="Frame17411" text:anchor-type="char" svg:x="0.7744in" svg:y="10.8756in" svg:width="1.9154in" svg:height="0.122in"><draw:text-box><text:p text:style-name="MP5"><text:span text:style-name="MT23">D</text:span><text:span text:style-name="MT24">.</text:span><text:span text:style-name="MT23">O</text:span><text:span text:style-name="MT24">.</text:span><text:span text:style-name="MT25"> </text:span><text:span text:style-name="MT7">PREFEITURA</text:span><text:span text:style-name="MT10"> </text:span><text:span text:style-name="MT7">MUNICIPAL</text:span><text:span text:style-name="MT11"> </text:span><text:span text:style-name="MT7">DE</text:span><text:span text:style-name="MT12"> </text:span><text:span text:style-name="MT13">CACHOEIRO</text:span></text:p></draw:text-box></draw:frame><draw:frame draw:style-name="Mfr3" draw:name="Frame174111" text:anchor-type="char" svg:x="0.7744in" svg:y="10.8756in" svg:width="1.9154in" svg:height="0.122in"><draw:text-box><text:p text:style-name="MP5"><text:span text:style-name="MT23">D</text:span><text:span text:style-name="MT24">.</text:span><text:span text:style-name="MT23">O</text:span><text:span text:style-name="MT24">.</text:span><text:span text:style-name="MT25"> </text:span><text:span text:style-name="MT7">PREFEITURA</text:span><text:span text:style-name="MT10"> </text:span><text:span text:style-name="MT7">MUNICIPAL</text:span><text:span text:style-name="MT11"> </text:span><text:span text:style-name="MT7">DE</text:span><text:span text:style-name="MT12"> </text:span><text:span text:style-name="MT13">CACHOEIRO</text:span></text:p></draw:text-box></draw:frame><draw:frame draw:style-name="Mfr3" draw:name="Frame1741111" text:anchor-type="char" svg:x="0.7744in" svg:y="10.8756in" svg:width="1.9154in" svg:height="0.122in"><draw:text-box><text:p text:style-name="MP5"><text:span text:style-name="MT23">D</text:span><text:span text:style-name="MT24">.</text:span><text:span text:style-name="MT23">O</text:span><text:span text:style-name="MT24">.</text:span><text:span text:style-name="MT25"> </text:span><text:span text:style-name="MT7">PREFEITURA</text:span><text:span text:style-name="MT10"> </text:span><text:span text:style-name="MT7">MUNICIPAL</text:span><text:span text:style-name="MT11"> </text:span><text:span text:style-name="MT7">DE</text:span><text:span text:style-name="MT12"> </text:span><text:span text:style-name="MT13">CACHOEIRO</text:span></text:p></draw:text-box></draw:frame><draw:frame draw:style-name="Mfr4" draw:name="Frame1731111" text:anchor-type="char" svg:x="0.7744in" svg:y="10.8756in" svg:width="1.9154in" svg:height="0.122in"><draw:text-box><text:p text:style-name="MP5"><text:span text:style-name="MT23">D</text:span><text:span text:style-name="MT24">.</text:span><text:span text:style-name="MT23">O</text:span><text:span text:style-name="MT24">.</text:span><text:span text:style-name="MT25"> </text:span><text:span text:style-name="MT7">PREFEITURA</text:span><text:span text:style-name="MT10"> </text:span><text:span text:style-name="MT7">MUNICIPAL</text:span><text:span text:style-name="MT11"> </text:span><text:span text:style-name="MT7">DE</text:span><text:span text:style-name="MT12"> </text:span><text:span text:style-name="MT13">CACHOEIRO</text:span></text:p></draw:text-box></draw:frame><draw:frame draw:style-name="Mfr3" draw:name="Frame110" text:anchor-type="char" svg:x="7.2972in" svg:y="10.8752in" svg:width="0.2in" svg:height="0.1283in"><draw:text-box><text:p text:style-name="MP6"><text:page-number text:select-page="current">35</text:page-number></text:p></draw:text-box></draw:frame><draw:frame draw:style-name="Mfr3" draw:name="Frame175" text:anchor-type="char" svg:x="7.2972in" svg:y="10.8752in" svg:width="0.2in" svg:height="0.1283in"><draw:text-box><text:p text:style-name="MP6"><text:page-number text:select-page="current">35</text:page-number></text:p></draw:text-box></draw:frame><draw:frame draw:style-name="Mfr3" draw:name="Frame1751" text:anchor-type="char" svg:x="7.2972in" svg:y="10.8752in" svg:width="0.2in" svg:height="0.1283in"><draw:text-box><text:p text:style-name="MP6"><text:page-number text:select-page="current">35</text:page-number></text:p></draw:text-box></draw:frame><draw:frame draw:style-name="Mfr3" draw:name="Frame17511" text:anchor-type="char" svg:x="7.2972in" svg:y="10.8752in" svg:width="0.2in" svg:height="0.1283in"><draw:text-box><text:p text:style-name="MP6"><text:page-number text:select-page="current">35</text:page-number></text:p></draw:text-box></draw:frame><draw:frame draw:style-name="Mfr3" draw:name="Frame175111" text:anchor-type="char" svg:x="7.2972in" svg:y="10.8752in" svg:width="0.2in" svg:height="0.1283in"><draw:text-box><text:p text:style-name="MP6"><text:page-number text:select-page="current">35</text:page-number></text:p></draw:text-box></draw:frame><draw:frame draw:style-name="Mfr3" draw:name="Frame1751111" text:anchor-type="char" svg:x="7.2972in" svg:y="10.8752in" svg:width="0.2in" svg:height="0.1283in"><draw:text-box><text:p text:style-name="MP6"><text:page-number text:select-page="current">35</text:page-number></text:p></draw:text-box></draw:frame><draw:frame draw:style-name="Mfr4" draw:name="Frame177" text:anchor-type="char" svg:x="7.2972in" svg:y="10.8752in" svg:width="0.2in" svg:height="0.1283in"><draw:text-box><text:p text:style-name="MP6"><text:page-number text:select-page="current">35</text:page-number></text:p></draw:text-box></draw:frame><draw:frame draw:style-name="Mfr2" draw:name="Image467" text:anchor-type="char" svg:x="0.7744in" svg:y="10.8756in" svg:width="1.9138in" svg:height="0.1217in"><draw:image xlink:href="Pictures/10000001000000B70000000B07D9C1C2.png" xlink:type="simple" xlink:show="embed" xlink:actuate="onLoad" draw:mime-type="image/png"/></draw:frame><draw:frame draw:style-name="Mfr2" draw:name="Image468" text:anchor-type="char" svg:x="7.2972in" svg:y="10.8752in" svg:width="0.1984in" svg:height="0.128in"><draw:image xlink:href="Pictures/10000001000000130000000C5161F074.png" xlink:type="simple" xlink:show="embed" xlink:actuate="onLoad" draw:mime-type="image/png"/></draw:frame></text:p>
      </style:footer>
      <style:footer-left>
        <text:p text:style-name="MP1"><draw:frame draw:style-name="Mfr1" draw:name="Image 244 Copy 1 Copy 1" text:anchor-type="char" svg:x="3.7965in" svg:y="10.5917in" svg:width="0.6945in" svg:height="0.6138in" draw:z-index="219"><draw:image xlink:href="Pictures/10000000000000D0000000B830B1DD11.jpg" xlink:type="simple" xlink:show="embed" xlink:actuate="onLoad" draw:mime-type="image/jpeg"/></draw:frame><draw:frame draw:style-name="Mfr2" draw:name="Image469" text:anchor-type="char" svg:x="0.7744in" svg:y="10.8756in" svg:width="1.9138in" svg:height="0.1217in" draw:z-index="405"><draw:image xlink:href="Pictures/10000001000000B70000000B07D9C1C2.png" xlink:type="simple" xlink:show="embed" xlink:actuate="onLoad" draw:mime-type="image/png"/></draw:frame><draw:frame draw:style-name="Mfr2" draw:name="Image470" text:anchor-type="char" svg:x="7.2972in" svg:y="10.8752in" svg:width="0.1984in" svg:height="0.128in" draw:z-index="396"><draw:image xlink:href="Pictures/10000001000000130000000C5161F074.png" xlink:type="simple" xlink:show="embed" xlink:actuate="onLoad" draw:mime-type="image/png"/></draw:frame></text:p>
      </style:footer-left>
    </style:master-page>
    <style:master-page style:name="Converted34" style:page-layout-name="Mpm6" draw:style-name="Mdp1">
      <style:header>
        <text:p text:style-name="MP1"><draw:frame draw:style-name="Mfr1" draw:name="Image 281" text:anchor-type="char" svg:x="0.4937in" svg:y="0in" svg:width="7.7736in" svg:height="1.3681in" draw:z-index="189"><draw:image xlink:href="Pictures/10000000000009180000019B2F5AA03B.png" xlink:type="simple" xlink:show="embed" xlink:actuate="onLoad" draw:mime-type="image/png"/></draw:frame></text:p>
      </style:header>
      <style:header-left>
        <text:p text:style-name="MP1"><draw:frame draw:style-name="Mfr1" draw:name="Image 282" text:anchor-type="char" svg:x="0.4937in" svg:y="0in" svg:width="7.7736in" svg:height="1.3681in"><draw:image xlink:href="Pictures/10000000000009180000019B2F5AA03B.png" xlink:type="simple" xlink:show="embed" xlink:actuate="onLoad" draw:mime-type="image/png"/></draw:frame></text:p>
      </style:header-left>
      <style:footer>
        <text:p text:style-name="MP1"><draw:frame draw:style-name="Mfr1" draw:name="Image 283" text:anchor-type="char" svg:x="3.7965in" svg:y="10.5917in" svg:width="0.6945in" svg:height="0.6138in" draw:z-index="190"><draw:image xlink:href="Pictures/10000000000000D0000000B830B1DD11.jpg" xlink:type="simple" xlink:show="embed" xlink:actuate="onLoad" draw:mime-type="image/jpeg"/></draw:frame><draw:frame draw:style-name="Mfr2" draw:name="Image241" text:anchor-type="char" svg:x="0.7752in" svg:y="10.8728in" svg:width="1.9138in" svg:height="0.1217in" draw:z-index="263"><draw:image xlink:href="Pictures/10000001000000B70000000B07D9C1C2.png" xlink:type="simple" xlink:show="embed" xlink:actuate="onLoad" draw:mime-type="image/png"/></draw:frame><draw:frame draw:style-name="Mfr2" draw:name="Image245" text:anchor-type="char" svg:x="7.2972in" svg:y="10.8752in" svg:width="0.1984in" svg:height="0.128in" draw:z-index="264"><draw:image xlink:href="Pictures/10000001000000130000000C5161F074.png" xlink:type="simple" xlink:show="embed" xlink:actuate="onLoad" draw:mime-type="image/png"/></draw:frame></text:p>
      </style:footer>
      <style:footer-left>
        <text:p text:style-name="MP1"><draw:frame draw:style-name="Mfr1" draw:name="Image 286" text:anchor-type="char" svg:x="3.7965in" svg:y="10.5917in" svg:width="0.6945in" svg:height="0.6138in"><draw:image xlink:href="Pictures/10000000000000D0000000B830B1DD11.jpg" xlink:type="simple" xlink:show="embed" xlink:actuate="onLoad" draw:mime-type="image/jpeg"/></draw:frame><draw:frame draw:style-name="Mfr4" draw:name="Frame183" text:anchor-type="char" svg:x="0.7744in" svg:y="10.8756in" svg:width="1.9154in" svg:height="0.122in"><draw:text-box><text:p text:style-name="MP5"><text:span text:style-name="MT23">D</text:span><text:span text:style-name="MT24">.</text:span><text:span text:style-name="MT23">O</text:span><text:span text:style-name="MT24">.</text:span><text:span text:style-name="MT25"> </text:span><text:span text:style-name="MT7">PREFEITURA</text:span><text:span text:style-name="MT10"> </text:span><text:span text:style-name="MT7">MUNICIPAL</text:span><text:span text:style-name="MT11"> </text:span><text:span text:style-name="MT7">DE</text:span><text:span text:style-name="MT12"> </text:span><text:span text:style-name="MT13">CACHOEIRO</text:span></text:p></draw:text-box></draw:frame><draw:frame draw:style-name="Mfr3" draw:name="Frame181" text:anchor-type="char" svg:x="0.7744in" svg:y="10.8756in" svg:width="1.9154in" svg:height="0.122in"><draw:text-box><text:p text:style-name="MP5"><text:span text:style-name="MT23">D</text:span><text:span text:style-name="MT24">.</text:span><text:span text:style-name="MT23">O</text:span><text:span text:style-name="MT24">.</text:span><text:span text:style-name="MT25"> </text:span><text:span text:style-name="MT7">PREFEITURA</text:span><text:span text:style-name="MT10"> </text:span><text:span text:style-name="MT7">MUNICIPAL</text:span><text:span text:style-name="MT11"> </text:span><text:span text:style-name="MT7">DE</text:span><text:span text:style-name="MT12"> </text:span><text:span text:style-name="MT13">CACHOEIRO</text:span></text:p></draw:text-box></draw:frame><draw:frame draw:style-name="Mfr3" draw:name="Frame1811" text:anchor-type="char" svg:x="0.7744in" svg:y="10.8756in" svg:width="1.9154in" svg:height="0.122in"><draw:text-box><text:p text:style-name="MP5"><text:span text:style-name="MT23">D</text:span><text:span text:style-name="MT24">.</text:span><text:span text:style-name="MT23">O</text:span><text:span text:style-name="MT24">.</text:span><text:span text:style-name="MT25"> </text:span><text:span text:style-name="MT7">PREFEITURA</text:span><text:span text:style-name="MT10"> </text:span><text:span text:style-name="MT7">MUNICIPAL</text:span><text:span text:style-name="MT11"> </text:span><text:span text:style-name="MT7">DE</text:span><text:span text:style-name="MT12"> </text:span><text:span text:style-name="MT13">CACHOEIRO</text:span></text:p></draw:text-box></draw:frame><draw:frame draw:style-name="Mfr3" draw:name="Frame18111" text:anchor-type="char" svg:x="0.7744in" svg:y="10.8756in" svg:width="1.9154in" svg:height="0.122in"><draw:text-box><text:p text:style-name="MP5"><text:span text:style-name="MT23">D</text:span><text:span text:style-name="MT24">.</text:span><text:span text:style-name="MT23">O</text:span><text:span text:style-name="MT24">.</text:span><text:span text:style-name="MT25"> </text:span><text:span text:style-name="MT7">PREFEITURA</text:span><text:span text:style-name="MT10"> </text:span><text:span text:style-name="MT7">MUNICIPAL</text:span><text:span text:style-name="MT11"> </text:span><text:span text:style-name="MT7">DE</text:span><text:span text:style-name="MT12"> </text:span><text:span text:style-name="MT13">CACHOEIRO</text:span></text:p></draw:text-box></draw:frame><draw:frame draw:style-name="Mfr3" draw:name="Frame181111" text:anchor-type="char" svg:x="0.7744in" svg:y="10.8756in" svg:width="1.9154in" svg:height="0.122in"><draw:text-box><text:p text:style-name="MP5"><text:span text:style-name="MT23">D</text:span><text:span text:style-name="MT24">.</text:span><text:span text:style-name="MT23">O</text:span><text:span text:style-name="MT24">.</text:span><text:span text:style-name="MT25"> </text:span><text:span text:style-name="MT7">PREFEITURA</text:span><text:span text:style-name="MT10"> </text:span><text:span text:style-name="MT7">MUNICIPAL</text:span><text:span text:style-name="MT11"> </text:span><text:span text:style-name="MT7">DE</text:span><text:span text:style-name="MT12"> </text:span><text:span text:style-name="MT13">CACHOEIRO</text:span></text:p></draw:text-box></draw:frame><draw:frame draw:style-name="Mfr4" draw:name="Frame184" text:anchor-type="char" svg:x="7.2972in" svg:y="10.8752in" svg:width="0.2in" svg:height="0.1283in"><draw:text-box><text:p text:style-name="MP6"><text:page-number text:select-page="current">36</text:page-number></text:p></draw:text-box></draw:frame><draw:frame draw:style-name="Mfr3" draw:name="Frame179" text:anchor-type="char" svg:x="7.2972in" svg:y="10.8752in" svg:width="0.2in" svg:height="0.1283in"><draw:text-box><text:p text:style-name="MP6"><text:page-number text:select-page="current">36</text:page-number></text:p></draw:text-box></draw:frame><draw:frame draw:style-name="Mfr3" draw:name="Frame182" text:anchor-type="char" svg:x="7.2972in" svg:y="10.8752in" svg:width="0.2in" svg:height="0.1283in"><draw:text-box><text:p text:style-name="MP6"><text:page-number text:select-page="current">36</text:page-number></text:p></draw:text-box></draw:frame><draw:frame draw:style-name="Mfr3" draw:name="Frame1821" text:anchor-type="char" svg:x="7.2972in" svg:y="10.8752in" svg:width="0.2in" svg:height="0.1283in"><draw:text-box><text:p text:style-name="MP6"><text:page-number text:select-page="current">36</text:page-number></text:p></draw:text-box></draw:frame><draw:frame draw:style-name="Mfr3" draw:name="Frame18211" text:anchor-type="char" svg:x="7.2972in" svg:y="10.8752in" svg:width="0.2in" svg:height="0.1283in"><draw:text-box><text:p text:style-name="MP6"><text:page-number text:select-page="current">36</text:page-number></text:p></draw:text-box></draw:frame><draw:frame draw:style-name="Mfr3" draw:name="Frame182111" text:anchor-type="char" svg:x="7.2972in" svg:y="10.8752in" svg:width="0.2in" svg:height="0.1283in"><draw:text-box><text:p text:style-name="MP6"><text:page-number text:select-page="current">36</text:page-number></text:p></draw:text-box></draw:frame><draw:frame draw:style-name="Mfr2" draw:name="Image246" text:anchor-type="char" svg:x="0.7744in" svg:y="10.8756in" svg:width="1.9138in" svg:height="0.1217in"><draw:image xlink:href="Pictures/10000001000000B70000000B07D9C1C2.png" xlink:type="simple" xlink:show="embed" xlink:actuate="onLoad" draw:mime-type="image/png"/></draw:frame><draw:frame draw:style-name="Mfr2" draw:name="Image288" text:anchor-type="char" svg:x="7.2972in" svg:y="10.8752in" svg:width="0.1984in" svg:height="0.128in"><draw:image xlink:href="Pictures/10000001000000130000000C5161F074.png" xlink:type="simple" xlink:show="embed" xlink:actuate="onLoad" draw:mime-type="image/png"/></draw:frame></text:p>
      </style:footer-left>
    </style:master-page>
    <style:master-page style:name="Converted35" style:page-layout-name="Mpm6" draw:style-name="Mdp1">
      <style:header>
        <text:p text:style-name="MP1"><draw:frame draw:style-name="Mfr1" draw:name="Image 281 Copy 1" text:anchor-type="char" svg:x="0.4937in" svg:y="0in" svg:width="7.7736in" svg:height="1.3681in"><draw:image xlink:href="Pictures/10000000000009180000019B2F5AA03B.png" xlink:type="simple" xlink:show="embed" xlink:actuate="onLoad" draw:mime-type="image/png"/></draw:frame></text:p>
      </style:header>
      <style:header-left>
        <text:p text:style-name="MP1"><draw:frame draw:style-name="Mfr1" draw:name="Image 282 Copy 1" text:anchor-type="char" svg:x="0.4937in" svg:y="0in" svg:width="7.7736in" svg:height="1.3681in" draw:z-index="216"><draw:image xlink:href="Pictures/10000000000009180000019B2F5AA03B.png" xlink:type="simple" xlink:show="embed" xlink:actuate="onLoad" draw:mime-type="image/png"/></draw:frame></text:p>
      </style:header-left>
      <style:footer>
        <text:p text:style-name="MP1"><draw:frame draw:style-name="Mfr1" draw:name="Image 283 Copy 1" text:anchor-type="char" svg:x="3.7965in" svg:y="10.5917in" svg:width="0.6945in" svg:height="0.6138in"><draw:image xlink:href="Pictures/10000000000000D0000000B830B1DD11.jpg" xlink:type="simple" xlink:show="embed" xlink:actuate="onLoad" draw:mime-type="image/jpeg"/></draw:frame><draw:frame draw:style-name="Mfr3" draw:name="Frame118" text:anchor-type="char" svg:x="0.7752in" svg:y="10.8728in" svg:width="1.9154in" svg:height="0.122in"><draw:text-box><text:p text:style-name="MP5"><text:span text:style-name="MT7">D</text:span><text:span text:style-name="MT8">.</text:span><text:span text:style-name="MT7">O</text:span><text:span text:style-name="MT8">,</text:span><text:span text:style-name="MT9"> </text:span><text:span text:style-name="MT7">PREFEITURA</text:span><text:span text:style-name="MT10"> </text:span><text:span text:style-name="MT7">MUNICIPAL</text:span><text:span text:style-name="MT11"> </text:span><text:span text:style-name="MT7">DE</text:span><text:span text:style-name="MT12"> </text:span><text:span text:style-name="MT13">CACHOEIRO</text:span></text:p></draw:text-box></draw:frame><draw:frame draw:style-name="Mfr3" draw:name="Frame180" text:anchor-type="char" svg:x="0.7752in" svg:y="10.8728in" svg:width="1.9154in" svg:height="0.122in"><draw:text-box><text:p text:style-name="MP5"><text:span text:style-name="MT7">D</text:span><text:span text:style-name="MT8">.</text:span><text:span text:style-name="MT7">O</text:span><text:span text:style-name="MT8">,</text:span><text:span text:style-name="MT9"> </text:span><text:span text:style-name="MT7">PREFEITURA</text:span><text:span text:style-name="MT10"> </text:span><text:span text:style-name="MT7">MUNICIPAL</text:span><text:span text:style-name="MT11"> </text:span><text:span text:style-name="MT7">DE</text:span><text:span text:style-name="MT12"> </text:span><text:span text:style-name="MT13">CACHOEIRO</text:span></text:p></draw:text-box></draw:frame><draw:frame draw:style-name="Mfr3" draw:name="Frame185" text:anchor-type="char" svg:x="0.7752in" svg:y="10.8728in" svg:width="1.9154in" svg:height="0.122in"><draw:text-box><text:p text:style-name="MP5"><text:span text:style-name="MT7">D</text:span><text:span text:style-name="MT8">.</text:span><text:span text:style-name="MT7">O</text:span><text:span text:style-name="MT8">,</text:span><text:span text:style-name="MT9"> </text:span><text:span text:style-name="MT7">PREFEITURA</text:span><text:span text:style-name="MT10"> </text:span><text:span text:style-name="MT7">MUNICIPAL</text:span><text:span text:style-name="MT11"> </text:span><text:span text:style-name="MT7">DE</text:span><text:span text:style-name="MT12"> </text:span><text:span text:style-name="MT13">CACHOEIRO</text:span></text:p></draw:text-box></draw:frame><draw:frame draw:style-name="Mfr3" draw:name="Frame1851" text:anchor-type="char" svg:x="0.7752in" svg:y="10.8728in" svg:width="1.9154in" svg:height="0.122in"><draw:text-box><text:p text:style-name="MP5"><text:span text:style-name="MT7">D</text:span><text:span text:style-name="MT8">.</text:span><text:span text:style-name="MT7">O</text:span><text:span text:style-name="MT8">,</text:span><text:span text:style-name="MT9"> </text:span><text:span text:style-name="MT7">PREFEITURA</text:span><text:span text:style-name="MT10"> </text:span><text:span text:style-name="MT7">MUNICIPAL</text:span><text:span text:style-name="MT11"> </text:span><text:span text:style-name="MT7">DE</text:span><text:span text:style-name="MT12"> </text:span><text:span text:style-name="MT13">CACHOEIRO</text:span></text:p></draw:text-box></draw:frame><draw:frame draw:style-name="Mfr3" draw:name="Frame18511" text:anchor-type="char" svg:x="0.7752in" svg:y="10.8728in" svg:width="1.9154in" svg:height="0.122in"><draw:text-box><text:p text:style-name="MP5"><text:span text:style-name="MT7">D</text:span><text:span text:style-name="MT8">.</text:span><text:span text:style-name="MT7">O</text:span><text:span text:style-name="MT8">,</text:span><text:span text:style-name="MT9"> </text:span><text:span text:style-name="MT7">PREFEITURA</text:span><text:span text:style-name="MT10"> </text:span><text:span text:style-name="MT7">MUNICIPAL</text:span><text:span text:style-name="MT11"> </text:span><text:span text:style-name="MT7">DE</text:span><text:span text:style-name="MT12"> </text:span><text:span text:style-name="MT13">CACHOEIRO</text:span></text:p></draw:text-box></draw:frame><draw:frame draw:style-name="Mfr3" draw:name="Frame185111" text:anchor-type="char" svg:x="0.7752in" svg:y="10.8728in" svg:width="1.9154in" svg:height="0.122in"><draw:text-box><text:p text:style-name="MP5"><text:span text:style-name="MT7">D</text:span><text:span text:style-name="MT8">.</text:span><text:span text:style-name="MT7">O</text:span><text:span text:style-name="MT8">,</text:span><text:span text:style-name="MT9"> </text:span><text:span text:style-name="MT7">PREFEITURA</text:span><text:span text:style-name="MT10"> </text:span><text:span text:style-name="MT7">MUNICIPAL</text:span><text:span text:style-name="MT11"> </text:span><text:span text:style-name="MT7">DE</text:span><text:span text:style-name="MT12"> </text:span><text:span text:style-name="MT13">CACHOEIRO</text:span></text:p></draw:text-box></draw:frame><draw:frame draw:style-name="Mfr4" draw:name="Frame1851111" text:anchor-type="char" svg:x="0.7752in" svg:y="10.8728in" svg:width="1.9154in" svg:height="0.122in"><draw:text-box><text:p text:style-name="MP5"><text:span text:style-name="MT7">D</text:span><text:span text:style-name="MT8">.</text:span><text:span text:style-name="MT7">O</text:span><text:span text:style-name="MT8">,</text:span><text:span text:style-name="MT9"> </text:span><text:span text:style-name="MT7">PREFEITURA</text:span><text:span text:style-name="MT10"> </text:span><text:span text:style-name="MT7">MUNICIPAL</text:span><text:span text:style-name="MT11"> </text:span><text:span text:style-name="MT7">DE</text:span><text:span text:style-name="MT12"> </text:span><text:span text:style-name="MT13">CACHOEIRO</text:span></text:p></draw:text-box></draw:frame><draw:frame draw:style-name="Mfr3" draw:name="Frame126" text:anchor-type="char" svg:x="7.2972in" svg:y="10.8752in" svg:width="0.2in" svg:height="0.1283in"><draw:text-box><text:p text:style-name="MP6"><text:page-number text:select-page="current">37</text:page-number></text:p></draw:text-box></draw:frame><draw:frame draw:style-name="Mfr3" draw:name="Frame186" text:anchor-type="char" svg:x="7.2972in" svg:y="10.8752in" svg:width="0.2in" svg:height="0.1283in"><draw:text-box><text:p text:style-name="MP6"><text:page-number text:select-page="current">37</text:page-number></text:p></draw:text-box></draw:frame><draw:frame draw:style-name="Mfr3" draw:name="Frame1861" text:anchor-type="char" svg:x="7.2972in" svg:y="10.8752in" svg:width="0.2in" svg:height="0.1283in"><draw:text-box><text:p text:style-name="MP6"><text:page-number text:select-page="current">37</text:page-number></text:p></draw:text-box></draw:frame><draw:frame draw:style-name="Mfr3" draw:name="Frame18611" text:anchor-type="char" svg:x="7.2972in" svg:y="10.8752in" svg:width="0.2in" svg:height="0.1283in"><draw:text-box><text:p text:style-name="MP6"><text:page-number text:select-page="current">37</text:page-number></text:p></draw:text-box></draw:frame><draw:frame draw:style-name="Mfr3" draw:name="Frame186111" text:anchor-type="char" svg:x="7.2972in" svg:y="10.8752in" svg:width="0.2in" svg:height="0.1283in"><draw:text-box><text:p text:style-name="MP6"><text:page-number text:select-page="current">37</text:page-number></text:p></draw:text-box></draw:frame><draw:frame draw:style-name="Mfr3" draw:name="Frame1861111" text:anchor-type="char" svg:x="7.2972in" svg:y="10.8752in" svg:width="0.2in" svg:height="0.1283in"><draw:text-box><text:p text:style-name="MP6"><text:page-number text:select-page="current">37</text:page-number></text:p></draw:text-box></draw:frame><draw:frame draw:style-name="Mfr4" draw:name="Frame187" text:anchor-type="char" svg:x="7.2972in" svg:y="10.8752in" svg:width="0.2in" svg:height="0.1283in"><draw:text-box><text:p text:style-name="MP6"><text:page-number text:select-page="current">37</text:page-number></text:p></draw:text-box></draw:frame><draw:frame draw:style-name="Mfr2" draw:name="Image471" text:anchor-type="char" svg:x="0.7752in" svg:y="10.8728in" svg:width="1.9138in" svg:height="0.1217in"><draw:image xlink:href="Pictures/10000001000000B70000000B07D9C1C2.png" xlink:type="simple" xlink:show="embed" xlink:actuate="onLoad" draw:mime-type="image/png"/></draw:frame><draw:frame draw:style-name="Mfr2" draw:name="Image472" text:anchor-type="char" svg:x="7.2972in" svg:y="10.8752in" svg:width="0.1984in" svg:height="0.128in"><draw:image xlink:href="Pictures/10000001000000130000000C5161F074.png" xlink:type="simple" xlink:show="embed" xlink:actuate="onLoad" draw:mime-type="image/png"/></draw:frame></text:p>
      </style:footer>
      <style:footer-left>
        <text:p text:style-name="MP1"><draw:frame draw:style-name="Mfr1" draw:name="Image 286 Copy 1" text:anchor-type="char" svg:x="3.7965in" svg:y="10.5917in" svg:width="0.6945in" svg:height="0.6138in" draw:z-index="222"><draw:image xlink:href="Pictures/10000000000000D0000000B830B1DD11.jpg" xlink:type="simple" xlink:show="embed" xlink:actuate="onLoad" draw:mime-type="image/jpeg"/></draw:frame><draw:frame draw:style-name="Mfr2" draw:name="Image473" text:anchor-type="char" svg:x="0.7744in" svg:y="10.8756in" svg:width="1.9138in" svg:height="0.1217in" draw:z-index="437"><draw:image xlink:href="Pictures/10000001000000B70000000B07D9C1C2.png" xlink:type="simple" xlink:show="embed" xlink:actuate="onLoad" draw:mime-type="image/png"/></draw:frame><draw:frame draw:style-name="Mfr2" draw:name="Image474" text:anchor-type="char" svg:x="7.2972in" svg:y="10.8752in" svg:width="0.1984in" svg:height="0.128in" draw:z-index="420"><draw:image xlink:href="Pictures/10000001000000130000000C5161F074.png" xlink:type="simple" xlink:show="embed" xlink:actuate="onLoad" draw:mime-type="image/png"/></draw:frame></text:p>
      </style:footer-left>
    </style:master-page>
    <style:master-page style:name="Converted36" style:page-layout-name="Mpm6" draw:style-name="Mdp1">
      <style:header>
        <text:p text:style-name="MP1"><draw:frame draw:style-name="Mfr1" draw:name="Image 310" text:anchor-type="char" svg:x="0.4937in" svg:y="0in" svg:width="7.7736in" svg:height="1.3681in" draw:z-index="192"><draw:image xlink:href="Pictures/10000000000009180000019B2F5AA03B.png" xlink:type="simple" xlink:show="embed" xlink:actuate="onLoad" draw:mime-type="image/png"/></draw:frame></text:p>
      </style:header>
      <style:header-left>
        <text:p text:style-name="MP1"><draw:frame draw:style-name="Mfr1" draw:name="Image 311" text:anchor-type="char" svg:x="0.4937in" svg:y="0in" svg:width="7.7736in" svg:height="1.3681in"><draw:image xlink:href="Pictures/10000000000009180000019B2F5AA03B.png" xlink:type="simple" xlink:show="embed" xlink:actuate="onLoad" draw:mime-type="image/png"/></draw:frame></text:p>
      </style:header-left>
      <style:footer>
        <text:p text:style-name="MP1"><draw:frame draw:style-name="Mfr1" draw:name="Image 312" text:anchor-type="char" svg:x="3.7965in" svg:y="10.5917in" svg:width="0.6945in" svg:height="0.6138in" draw:z-index="193"><draw:image xlink:href="Pictures/10000000000000D0000000B830B1DD11.jpg" xlink:type="simple" xlink:show="embed" xlink:actuate="onLoad" draw:mime-type="image/jpeg"/></draw:frame><draw:frame draw:style-name="Mfr2" draw:name="Image248" text:anchor-type="char" svg:x="0.7744in" svg:y="10.8756in" svg:width="1.9138in" svg:height="0.1217in" draw:z-index="265"><draw:image xlink:href="Pictures/10000001000000B70000000B07D9C1C2.png" xlink:type="simple" xlink:show="embed" xlink:actuate="onLoad" draw:mime-type="image/png"/></draw:frame><draw:frame draw:style-name="Mfr2" draw:name="Image249" text:anchor-type="char" svg:x="7.2972in" svg:y="10.8752in" svg:width="0.1984in" svg:height="0.128in" draw:z-index="266"><draw:image xlink:href="Pictures/10000001000000130000000C5161F074.png" xlink:type="simple" xlink:show="embed" xlink:actuate="onLoad" draw:mime-type="image/png"/></draw:frame></text:p>
      </style:footer>
      <style:footer-left>
        <text:p text:style-name="MP1"><draw:frame draw:style-name="Mfr1" draw:name="Image 315" text:anchor-type="char" svg:x="3.7965in" svg:y="10.5917in" svg:width="0.6945in" svg:height="0.6138in"><draw:image xlink:href="Pictures/10000000000000D0000000B830B1DD11.jpg" xlink:type="simple" xlink:show="embed" xlink:actuate="onLoad" draw:mime-type="image/jpeg"/></draw:frame><draw:frame draw:style-name="Mfr4" draw:name="Frame193" text:anchor-type="char" svg:x="0.7744in" svg:y="10.8756in" svg:width="1.9154in" svg:height="0.122in"><draw:text-box><text:p text:style-name="MP5"><text:span text:style-name="MT23">D</text:span><text:span text:style-name="MT24">.</text:span><text:span text:style-name="MT23">O</text:span><text:span text:style-name="MT24">.</text:span><text:span text:style-name="MT25"> </text:span><text:span text:style-name="MT7">PREFEITURA</text:span><text:span text:style-name="MT10"> </text:span><text:span text:style-name="MT7">MUNICIPAL</text:span><text:span text:style-name="MT11"> </text:span><text:span text:style-name="MT7">DE</text:span><text:span text:style-name="MT12"> </text:span><text:span text:style-name="MT13">CACHOEIRO</text:span></text:p></draw:text-box></draw:frame><draw:frame draw:style-name="Mfr3" draw:name="Frame194" text:anchor-type="char" svg:x="0.7744in" svg:y="10.8756in" svg:width="1.9154in" svg:height="0.122in"><draw:text-box><text:p text:style-name="MP5"><text:span text:style-name="MT23">D</text:span><text:span text:style-name="MT24">.</text:span><text:span text:style-name="MT23">O</text:span><text:span text:style-name="MT24">.</text:span><text:span text:style-name="MT25"> </text:span><text:span text:style-name="MT7">PREFEITURA</text:span><text:span text:style-name="MT10"> </text:span><text:span text:style-name="MT7">MUNICIPAL</text:span><text:span text:style-name="MT11"> </text:span><text:span text:style-name="MT7">DE</text:span><text:span text:style-name="MT12"> </text:span><text:span text:style-name="MT13">CACHOEIRO</text:span></text:p></draw:text-box></draw:frame><draw:frame draw:style-name="Mfr3" draw:name="Frame1941" text:anchor-type="char" svg:x="0.7744in" svg:y="10.8756in" svg:width="1.9154in" svg:height="0.122in"><draw:text-box><text:p text:style-name="MP5"><text:span text:style-name="MT23">D</text:span><text:span text:style-name="MT24">.</text:span><text:span text:style-name="MT23">O</text:span><text:span text:style-name="MT24">.</text:span><text:span text:style-name="MT25"> </text:span><text:span text:style-name="MT7">PREFEITURA</text:span><text:span text:style-name="MT10"> </text:span><text:span text:style-name="MT7">MUNICIPAL</text:span><text:span text:style-name="MT11"> </text:span><text:span text:style-name="MT7">DE</text:span><text:span text:style-name="MT12"> </text:span><text:span text:style-name="MT13">CACHOEIRO</text:span></text:p></draw:text-box></draw:frame><draw:frame draw:style-name="Mfr3" draw:name="Frame19411" text:anchor-type="char" svg:x="0.7744in" svg:y="10.8756in" svg:width="1.9154in" svg:height="0.122in"><draw:text-box><text:p text:style-name="MP5"><text:span text:style-name="MT23">D</text:span><text:span text:style-name="MT24">.</text:span><text:span text:style-name="MT23">O</text:span><text:span text:style-name="MT24">.</text:span><text:span text:style-name="MT25"> </text:span><text:span text:style-name="MT7">PREFEITURA</text:span><text:span text:style-name="MT10"> </text:span><text:span text:style-name="MT7">MUNICIPAL</text:span><text:span text:style-name="MT11"> </text:span><text:span text:style-name="MT7">DE</text:span><text:span text:style-name="MT12"> </text:span><text:span text:style-name="MT13">CACHOEIRO</text:span></text:p></draw:text-box></draw:frame><draw:frame draw:style-name="Mfr3" draw:name="Frame1921" text:anchor-type="char" svg:x="0.7744in" svg:y="10.8756in" svg:width="1.9154in" svg:height="0.122in"><draw:text-box><text:p text:style-name="MP5"><text:span text:style-name="MT23">D</text:span><text:span text:style-name="MT24">.</text:span><text:span text:style-name="MT23">O</text:span><text:span text:style-name="MT24">.</text:span><text:span text:style-name="MT25"> </text:span><text:span text:style-name="MT7">PREFEITURA</text:span><text:span text:style-name="MT10"> </text:span><text:span text:style-name="MT7">MUNICIPAL</text:span><text:span text:style-name="MT11"> </text:span><text:span text:style-name="MT7">DE</text:span><text:span text:style-name="MT12"> </text:span><text:span text:style-name="MT13">CACHOEIRO</text:span></text:p></draw:text-box></draw:frame><draw:frame draw:style-name="Mfr4" draw:name="Frame194111" text:anchor-type="char" svg:x="7.2972in" svg:y="10.8752in" svg:width="0.2in" svg:height="0.1283in"><draw:text-box><text:p text:style-name="MP6"><text:page-number text:select-page="current">38</text:page-number></text:p></draw:text-box></draw:frame><draw:frame draw:style-name="Mfr3" draw:name="Frame190" text:anchor-type="char" svg:x="7.2972in" svg:y="10.8752in" svg:width="0.2in" svg:height="0.1283in"><draw:text-box><text:p text:style-name="MP6"><text:page-number text:select-page="current">38</text:page-number></text:p></draw:text-box></draw:frame><draw:frame draw:style-name="Mfr3" draw:name="Frame195" text:anchor-type="char" svg:x="7.2972in" svg:y="10.8752in" svg:width="0.2in" svg:height="0.1283in"><draw:text-box><text:p text:style-name="MP6"><text:page-number text:select-page="current">38</text:page-number></text:p></draw:text-box></draw:frame><draw:frame draw:style-name="Mfr3" draw:name="Frame1951" text:anchor-type="char" svg:x="7.2972in" svg:y="10.8752in" svg:width="0.2in" svg:height="0.1283in"><draw:text-box><text:p text:style-name="MP6"><text:page-number text:select-page="current">38</text:page-number></text:p></draw:text-box></draw:frame><draw:frame draw:style-name="Mfr3" draw:name="Frame19511" text:anchor-type="char" svg:x="7.2972in" svg:y="10.8752in" svg:width="0.2in" svg:height="0.1283in"><draw:text-box><text:p text:style-name="MP6"><text:page-number text:select-page="current">38</text:page-number></text:p></draw:text-box></draw:frame><draw:frame draw:style-name="Mfr3" draw:name="Frame195111" text:anchor-type="char" svg:x="7.2972in" svg:y="10.8752in" svg:width="0.2in" svg:height="0.1283in"><draw:text-box><text:p text:style-name="MP6"><text:page-number text:select-page="current">38</text:page-number></text:p></draw:text-box></draw:frame><draw:frame draw:style-name="Mfr2" draw:name="Image250" text:anchor-type="char" svg:x="0.7744in" svg:y="10.8756in" svg:width="1.9138in" svg:height="0.1217in"><draw:image xlink:href="Pictures/10000001000000B70000000B07D9C1C2.png" xlink:type="simple" xlink:show="embed" xlink:actuate="onLoad" draw:mime-type="image/png"/></draw:frame><draw:frame draw:style-name="Mfr2" draw:name="Image287" text:anchor-type="char" svg:x="7.2972in" svg:y="10.8752in" svg:width="0.1984in" svg:height="0.128in"><draw:image xlink:href="Pictures/10000001000000130000000C5161F074.png" xlink:type="simple" xlink:show="embed" xlink:actuate="onLoad" draw:mime-type="image/png"/></draw:frame></text:p>
      </style:footer-left>
    </style:master-page>
    <style:master-page style:name="Converted37" style:page-layout-name="Mpm6" draw:style-name="Mdp1">
      <style:header>
        <text:p text:style-name="MP1"><draw:frame draw:style-name="Mfr1" draw:name="Image 310 Copy 1" text:anchor-type="char" svg:x="0.4937in" svg:y="0in" svg:width="7.7736in" svg:height="1.3681in"><draw:image xlink:href="Pictures/10000000000009180000019B2F5AA03B.png" xlink:type="simple" xlink:show="embed" xlink:actuate="onLoad" draw:mime-type="image/png"/></draw:frame></text:p>
      </style:header>
      <style:header-left>
        <text:p text:style-name="MP1"><draw:frame draw:style-name="Mfr1" draw:name="Image 311 Copy 1" text:anchor-type="char" svg:x="0.4937in" svg:y="0in" svg:width="7.7736in" svg:height="1.3681in" draw:z-index="199"><draw:image xlink:href="Pictures/10000000000009180000019B2F5AA03B.png" xlink:type="simple" xlink:show="embed" xlink:actuate="onLoad" draw:mime-type="image/png"/></draw:frame></text:p>
      </style:header-left>
      <style:footer>
        <text:p text:style-name="MP1"><draw:frame draw:style-name="Mfr1" draw:name="Image 312 Copy 1" text:anchor-type="char" svg:x="3.7965in" svg:y="10.5917in" svg:width="0.6945in" svg:height="0.6138in"><draw:image xlink:href="Pictures/10000000000000D0000000B830B1DD11.jpg" xlink:type="simple" xlink:show="embed" xlink:actuate="onLoad" draw:mime-type="image/jpeg"/></draw:frame><draw:frame draw:style-name="Mfr3" draw:name="Frame140" text:anchor-type="char" svg:x="0.7744in" svg:y="10.8756in" svg:width="1.9154in" svg:height="0.122in"><draw:text-box><text:p text:style-name="MP5"><text:span text:style-name="MT23">D</text:span><text:span text:style-name="MT24">.</text:span><text:span text:style-name="MT23">O</text:span><text:span text:style-name="MT24">.</text:span><text:span text:style-name="MT25"> </text:span><text:span text:style-name="MT7">PREFEITURA</text:span><text:span text:style-name="MT10"> </text:span><text:span text:style-name="MT7">MUNICIPAL</text:span><text:span text:style-name="MT11"> </text:span><text:span text:style-name="MT7">DE</text:span><text:span text:style-name="MT12"> </text:span><text:span text:style-name="MT13">CACHOEIRO</text:span></text:p></draw:text-box></draw:frame><draw:frame draw:style-name="Mfr3" draw:name="Frame192" text:anchor-type="char" svg:x="0.7744in" svg:y="10.8756in" svg:width="1.9154in" svg:height="0.122in"><draw:text-box><text:p text:style-name="MP5"><text:span text:style-name="MT23">D</text:span><text:span text:style-name="MT24">.</text:span><text:span text:style-name="MT23">O</text:span><text:span text:style-name="MT24">.</text:span><text:span text:style-name="MT25"> </text:span><text:span text:style-name="MT7">PREFEITURA</text:span><text:span text:style-name="MT10"> </text:span><text:span text:style-name="MT7">MUNICIPAL</text:span><text:span text:style-name="MT11"> </text:span><text:span text:style-name="MT7">DE</text:span><text:span text:style-name="MT12"> </text:span><text:span text:style-name="MT13">CACHOEIRO</text:span></text:p></draw:text-box></draw:frame><draw:frame draw:style-name="Mfr3" draw:name="Frame196" text:anchor-type="char" svg:x="0.7744in" svg:y="10.8756in" svg:width="1.9154in" svg:height="0.122in"><draw:text-box><text:p text:style-name="MP5"><text:span text:style-name="MT23">D</text:span><text:span text:style-name="MT24">.</text:span><text:span text:style-name="MT23">O</text:span><text:span text:style-name="MT24">.</text:span><text:span text:style-name="MT25"> </text:span><text:span text:style-name="MT7">PREFEITURA</text:span><text:span text:style-name="MT10"> </text:span><text:span text:style-name="MT7">MUNICIPAL</text:span><text:span text:style-name="MT11"> </text:span><text:span text:style-name="MT7">DE</text:span><text:span text:style-name="MT12"> </text:span><text:span text:style-name="MT13">CACHOEIRO</text:span></text:p></draw:text-box></draw:frame><draw:frame draw:style-name="Mfr3" draw:name="Frame1961" text:anchor-type="char" svg:x="0.7744in" svg:y="10.8756in" svg:width="1.9154in" svg:height="0.122in"><draw:text-box><text:p text:style-name="MP5"><text:span text:style-name="MT23">D</text:span><text:span text:style-name="MT24">.</text:span><text:span text:style-name="MT23">O</text:span><text:span text:style-name="MT24">.</text:span><text:span text:style-name="MT25"> </text:span><text:span text:style-name="MT7">PREFEITURA</text:span><text:span text:style-name="MT10"> </text:span><text:span text:style-name="MT7">MUNICIPAL</text:span><text:span text:style-name="MT11"> </text:span><text:span text:style-name="MT7">DE</text:span><text:span text:style-name="MT12"> </text:span><text:span text:style-name="MT13">CACHOEIRO</text:span></text:p></draw:text-box></draw:frame><draw:frame draw:style-name="Mfr3" draw:name="Frame19611" text:anchor-type="char" svg:x="0.7744in" svg:y="10.8756in" svg:width="1.9154in" svg:height="0.122in"><draw:text-box><text:p text:style-name="MP5"><text:span text:style-name="MT23">D</text:span><text:span text:style-name="MT24">.</text:span><text:span text:style-name="MT23">O</text:span><text:span text:style-name="MT24">.</text:span><text:span text:style-name="MT25"> </text:span><text:span text:style-name="MT7">PREFEITURA</text:span><text:span text:style-name="MT10"> </text:span><text:span text:style-name="MT7">MUNICIPAL</text:span><text:span text:style-name="MT11"> </text:span><text:span text:style-name="MT7">DE</text:span><text:span text:style-name="MT12"> </text:span><text:span text:style-name="MT13">CACHOEIRO</text:span></text:p></draw:text-box></draw:frame><draw:frame draw:style-name="Mfr3" draw:name="Frame196111" text:anchor-type="char" svg:x="0.7744in" svg:y="10.8756in" svg:width="1.9154in" svg:height="0.122in"><draw:text-box><text:p text:style-name="MP5"><text:span text:style-name="MT23">D</text:span><text:span text:style-name="MT24">.</text:span><text:span text:style-name="MT23">O</text:span><text:span text:style-name="MT24">.</text:span><text:span text:style-name="MT25"> </text:span><text:span text:style-name="MT7">PREFEITURA</text:span><text:span text:style-name="MT10"> </text:span><text:span text:style-name="MT7">MUNICIPAL</text:span><text:span text:style-name="MT11"> </text:span><text:span text:style-name="MT7">DE</text:span><text:span text:style-name="MT12"> </text:span><text:span text:style-name="MT13">CACHOEIRO</text:span></text:p></draw:text-box></draw:frame><draw:frame draw:style-name="Mfr4" draw:name="Frame1951111" text:anchor-type="char" svg:x="0.7744in" svg:y="10.8756in" svg:width="1.9154in" svg:height="0.122in"><draw:text-box><text:p text:style-name="MP5"><text:span text:style-name="MT23">D</text:span><text:span text:style-name="MT24">.</text:span><text:span text:style-name="MT23">O</text:span><text:span text:style-name="MT24">.</text:span><text:span text:style-name="MT25"> </text:span><text:span text:style-name="MT7">PREFEITURA</text:span><text:span text:style-name="MT10"> </text:span><text:span text:style-name="MT7">MUNICIPAL</text:span><text:span text:style-name="MT11"> </text:span><text:span text:style-name="MT7">DE</text:span><text:span text:style-name="MT12"> </text:span><text:span text:style-name="MT13">CACHOEIRO</text:span></text:p></draw:text-box></draw:frame><draw:frame draw:style-name="Mfr3" draw:name="Frame143" text:anchor-type="char" svg:x="7.2972in" svg:y="10.8752in" svg:width="0.2in" svg:height="0.1283in"><draw:text-box><text:p text:style-name="MP6"><text:page-number text:select-page="current">39</text:page-number></text:p></draw:text-box></draw:frame><draw:frame draw:style-name="Mfr3" draw:name="Frame197" text:anchor-type="char" svg:x="7.2972in" svg:y="10.8752in" svg:width="0.2in" svg:height="0.1283in"><draw:text-box><text:p text:style-name="MP6"><text:page-number text:select-page="current">39</text:page-number></text:p></draw:text-box></draw:frame><draw:frame draw:style-name="Mfr3" draw:name="Frame1971" text:anchor-type="char" svg:x="7.2972in" svg:y="10.8752in" svg:width="0.2in" svg:height="0.1283in"><draw:text-box><text:p text:style-name="MP6"><text:page-number text:select-page="current">39</text:page-number></text:p></draw:text-box></draw:frame><draw:frame draw:style-name="Mfr3" draw:name="Frame19711" text:anchor-type="char" svg:x="7.2972in" svg:y="10.8752in" svg:width="0.2in" svg:height="0.1283in"><draw:text-box><text:p text:style-name="MP6"><text:page-number text:select-page="current">39</text:page-number></text:p></draw:text-box></draw:frame><draw:frame draw:style-name="Mfr3" draw:name="Frame197111" text:anchor-type="char" svg:x="7.2972in" svg:y="10.8752in" svg:width="0.2in" svg:height="0.1283in"><draw:text-box><text:p text:style-name="MP6"><text:page-number text:select-page="current">39</text:page-number></text:p></draw:text-box></draw:frame><draw:frame draw:style-name="Mfr3" draw:name="Frame1971111" text:anchor-type="char" svg:x="7.2972in" svg:y="10.8752in" svg:width="0.2in" svg:height="0.1283in"><draw:text-box><text:p text:style-name="MP6"><text:page-number text:select-page="current">39</text:page-number></text:p></draw:text-box></draw:frame><draw:frame draw:style-name="Mfr4" draw:name="Frame19711111" text:anchor-type="char" svg:x="7.2972in" svg:y="10.8752in" svg:width="0.2in" svg:height="0.1283in"><draw:text-box><text:p text:style-name="MP6"><text:page-number text:select-page="current">39</text:page-number></text:p></draw:text-box></draw:frame><draw:frame draw:style-name="Mfr2" draw:name="Image476" text:anchor-type="char" svg:x="0.7744in" svg:y="10.8756in" svg:width="1.9138in" svg:height="0.1217in"><draw:image xlink:href="Pictures/10000001000000B70000000B07D9C1C2.png" xlink:type="simple" xlink:show="embed" xlink:actuate="onLoad" draw:mime-type="image/png"/></draw:frame><draw:frame draw:style-name="Mfr2" draw:name="Image477" text:anchor-type="char" svg:x="7.2972in" svg:y="10.8752in" svg:width="0.1984in" svg:height="0.128in"><draw:image xlink:href="Pictures/10000001000000130000000C5161F074.png" xlink:type="simple" xlink:show="embed" xlink:actuate="onLoad" draw:mime-type="image/png"/></draw:frame></text:p>
      </style:footer>
      <style:footer-left>
        <text:p text:style-name="MP1"><draw:frame draw:style-name="Mfr1" draw:name="Image 315 Copy 1" text:anchor-type="char" svg:x="3.7965in" svg:y="10.5917in" svg:width="0.6945in" svg:height="0.6138in" draw:z-index="214"><draw:image xlink:href="Pictures/10000000000000D0000000B830B1DD11.jpg" xlink:type="simple" xlink:show="embed" xlink:actuate="onLoad" draw:mime-type="image/jpeg"/></draw:frame><draw:frame draw:style-name="Mfr2" draw:name="Image479" text:anchor-type="char" svg:x="0.7744in" svg:y="10.8756in" svg:width="1.9138in" svg:height="0.1217in" draw:z-index="463"><draw:image xlink:href="Pictures/10000001000000B70000000B07D9C1C2.png" xlink:type="simple" xlink:show="embed" xlink:actuate="onLoad" draw:mime-type="image/png"/></draw:frame><draw:frame draw:style-name="Mfr2" draw:name="Image480" text:anchor-type="char" svg:x="7.2972in" svg:y="10.8752in" svg:width="0.1984in" svg:height="0.128in" draw:z-index="462"><draw:image xlink:href="Pictures/10000001000000130000000C5161F074.png" xlink:type="simple" xlink:show="embed" xlink:actuate="onLoad" draw:mime-type="image/png"/></draw:frame></text:p>
      </style:footer-left>
    </style:master-page>
    <style:master-page style:name="Converted38" style:page-layout-name="Mpm6" draw:style-name="Mdp1">
      <style:header>
        <text:p text:style-name="MP1"><draw:frame draw:style-name="Mfr1" draw:name="Image 310 Copy 1 Copy 1" text:anchor-type="char" svg:x="0.4937in" svg:y="0in" svg:width="7.7736in" svg:height="1.3681in" draw:z-index="200"><draw:image xlink:href="Pictures/10000000000009180000019B2F5AA03B.png" xlink:type="simple" xlink:show="embed" xlink:actuate="onLoad" draw:mime-type="image/png"/></draw:frame></text:p>
      </style:header>
      <style:header-left>
        <text:p text:style-name="MP1"><draw:frame draw:style-name="Mfr1" draw:name="Image 311 Copy 1 Copy 1" text:anchor-type="char" svg:x="0.4937in" svg:y="0in" svg:width="7.7736in" svg:height="1.3681in"><draw:image xlink:href="Pictures/10000000000009180000019B2F5AA03B.png" xlink:type="simple" xlink:show="embed" xlink:actuate="onLoad" draw:mime-type="image/png"/></draw:frame></text:p>
      </style:header-left>
      <style:footer>
        <text:p text:style-name="MP1"><draw:frame draw:style-name="Mfr1" draw:name="Image 312 Copy 1 Copy 1" text:anchor-type="char" svg:x="3.7965in" svg:y="10.5917in" svg:width="0.6945in" svg:height="0.6138in" draw:z-index="213"><draw:image xlink:href="Pictures/10000000000000D0000000B830B1DD11.jpg" xlink:type="simple" xlink:show="embed" xlink:actuate="onLoad" draw:mime-type="image/jpeg"/></draw:frame><draw:frame draw:style-name="Mfr2" draw:name="Image482" text:anchor-type="char" svg:x="0.7744in" svg:y="10.8756in" svg:width="1.9138in" svg:height="0.1217in" draw:z-index="461"><draw:image xlink:href="Pictures/10000001000000B70000000B07D9C1C2.png" xlink:type="simple" xlink:show="embed" xlink:actuate="onLoad" draw:mime-type="image/png"/></draw:frame><draw:frame draw:style-name="Mfr2" draw:name="Image483" text:anchor-type="char" svg:x="7.2972in" svg:y="10.8752in" svg:width="0.1984in" svg:height="0.128in" draw:z-index="454"><draw:image xlink:href="Pictures/10000001000000130000000C5161F074.png" xlink:type="simple" xlink:show="embed" xlink:actuate="onLoad" draw:mime-type="image/png"/></draw:frame></text:p>
      </style:footer>
      <style:footer-left>
        <text:p text:style-name="MP1"><draw:frame draw:style-name="Mfr1" draw:name="Image 315 Copy 1 Copy 1" text:anchor-type="char" svg:x="3.7965in" svg:y="10.5917in" svg:width="0.6945in" svg:height="0.6138in"><draw:image xlink:href="Pictures/10000000000000D0000000B830B1DD11.jpg" xlink:type="simple" xlink:show="embed" xlink:actuate="onLoad" draw:mime-type="image/jpeg"/></draw:frame><draw:frame draw:style-name="Mfr3" draw:name="Frame157" text:anchor-type="char" svg:x="0.7744in" svg:y="10.8756in" svg:width="1.9154in" svg:height="0.122in"><draw:text-box><text:p text:style-name="MP5"><text:span text:style-name="MT23">D</text:span><text:span text:style-name="MT24">.</text:span><text:span text:style-name="MT23">O</text:span><text:span text:style-name="MT24">.</text:span><text:span text:style-name="MT25"> </text:span><text:span text:style-name="MT7">PREFEITURA</text:span><text:span text:style-name="MT10"> </text:span><text:span text:style-name="MT7">MUNICIPAL</text:span><text:span text:style-name="MT11"> </text:span><text:span text:style-name="MT7">DE</text:span><text:span text:style-name="MT12"> </text:span><text:span text:style-name="MT13">CACHOEIRO</text:span></text:p></draw:text-box></draw:frame><draw:frame draw:style-name="Mfr3" draw:name="Frame202" text:anchor-type="char" svg:x="0.7744in" svg:y="10.8756in" svg:width="1.9154in" svg:height="0.122in"><draw:text-box><text:p text:style-name="MP5"><text:span text:style-name="MT23">D</text:span><text:span text:style-name="MT24">.</text:span><text:span text:style-name="MT23">O</text:span><text:span text:style-name="MT24">.</text:span><text:span text:style-name="MT25"> </text:span><text:span text:style-name="MT7">PREFEITURA</text:span><text:span text:style-name="MT10"> </text:span><text:span text:style-name="MT7">MUNICIPAL</text:span><text:span text:style-name="MT11"> </text:span><text:span text:style-name="MT7">DE</text:span><text:span text:style-name="MT12"> </text:span><text:span text:style-name="MT13">CACHOEIRO</text:span></text:p></draw:text-box></draw:frame><draw:frame draw:style-name="Mfr3" draw:name="Frame2021" text:anchor-type="char" svg:x="0.7744in" svg:y="10.8756in" svg:width="1.9154in" svg:height="0.122in"><draw:text-box><text:p text:style-name="MP5"><text:span text:style-name="MT23">D</text:span><text:span text:style-name="MT24">.</text:span><text:span text:style-name="MT23">O</text:span><text:span text:style-name="MT24">.</text:span><text:span text:style-name="MT25"> </text:span><text:span text:style-name="MT7">PREFEITURA</text:span><text:span text:style-name="MT10"> </text:span><text:span text:style-name="MT7">MUNICIPAL</text:span><text:span text:style-name="MT11"> </text:span><text:span text:style-name="MT7">DE</text:span><text:span text:style-name="MT12"> </text:span><text:span text:style-name="MT13">CACHOEIRO</text:span></text:p></draw:text-box></draw:frame><draw:frame draw:style-name="Mfr3" draw:name="Frame20211" text:anchor-type="char" svg:x="0.7744in" svg:y="10.8756in" svg:width="1.9154in" svg:height="0.122in"><draw:text-box><text:p text:style-name="MP5"><text:span text:style-name="MT23">D</text:span><text:span text:style-name="MT24">.</text:span><text:span text:style-name="MT23">O</text:span><text:span text:style-name="MT24">.</text:span><text:span text:style-name="MT25"> </text:span><text:span text:style-name="MT7">PREFEITURA</text:span><text:span text:style-name="MT10"> </text:span><text:span text:style-name="MT7">MUNICIPAL</text:span><text:span text:style-name="MT11"> </text:span><text:span text:style-name="MT7">DE</text:span><text:span text:style-name="MT12"> </text:span><text:span text:style-name="MT13">CACHOEIRO</text:span></text:p></draw:text-box></draw:frame><draw:frame draw:style-name="Mfr3" draw:name="Frame202111" text:anchor-type="char" svg:x="0.7744in" svg:y="10.8756in" svg:width="1.9154in" svg:height="0.122in"><draw:text-box><text:p text:style-name="MP5"><text:span text:style-name="MT23">D</text:span><text:span text:style-name="MT24">.</text:span><text:span text:style-name="MT23">O</text:span><text:span text:style-name="MT24">.</text:span><text:span text:style-name="MT25"> </text:span><text:span text:style-name="MT7">PREFEITURA</text:span><text:span text:style-name="MT10"> </text:span><text:span text:style-name="MT7">MUNICIPAL</text:span><text:span text:style-name="MT11"> </text:span><text:span text:style-name="MT7">DE</text:span><text:span text:style-name="MT12"> </text:span><text:span text:style-name="MT13">CACHOEIRO</text:span></text:p></draw:text-box></draw:frame><draw:frame draw:style-name="Mfr3" draw:name="Frame2021111" text:anchor-type="char" svg:x="0.7744in" svg:y="10.8756in" svg:width="1.9154in" svg:height="0.122in"><draw:text-box><text:p text:style-name="MP5"><text:span text:style-name="MT23">D</text:span><text:span text:style-name="MT24">.</text:span><text:span text:style-name="MT23">O</text:span><text:span text:style-name="MT24">.</text:span><text:span text:style-name="MT25"> </text:span><text:span text:style-name="MT7">PREFEITURA</text:span><text:span text:style-name="MT10"> </text:span><text:span text:style-name="MT7">MUNICIPAL</text:span><text:span text:style-name="MT11"> </text:span><text:span text:style-name="MT7">DE</text:span><text:span text:style-name="MT12"> </text:span><text:span text:style-name="MT13">CACHOEIRO</text:span></text:p></draw:text-box></draw:frame><draw:frame draw:style-name="Mfr4" draw:name="Frame203" text:anchor-type="char" svg:x="0.7744in" svg:y="10.8756in" svg:width="1.9154in" svg:height="0.122in"><draw:text-box><text:p text:style-name="MP5"><text:span text:style-name="MT23">D</text:span><text:span text:style-name="MT24">.</text:span><text:span text:style-name="MT23">O</text:span><text:span text:style-name="MT24">.</text:span><text:span text:style-name="MT25"> </text:span><text:span text:style-name="MT7">PREFEITURA</text:span><text:span text:style-name="MT10"> </text:span><text:span text:style-name="MT7">MUNICIPAL</text:span><text:span text:style-name="MT11"> </text:span><text:span text:style-name="MT7">DE</text:span><text:span text:style-name="MT12"> </text:span><text:span text:style-name="MT13">CACHOEIRO</text:span></text:p></draw:text-box></draw:frame><draw:frame draw:style-name="Mfr3" draw:name="Frame158" text:anchor-type="char" svg:x="7.2972in" svg:y="10.8752in" svg:width="0.2in" svg:height="0.1283in"><draw:text-box><text:p text:style-name="MP6"><text:page-number text:select-page="current">40</text:page-number></text:p></draw:text-box></draw:frame><draw:frame draw:style-name="Mfr3" draw:name="Frame204" text:anchor-type="char" svg:x="7.2972in" svg:y="10.8752in" svg:width="0.2in" svg:height="0.1283in"><draw:text-box><text:p text:style-name="MP6"><text:page-number text:select-page="current">40</text:page-number></text:p></draw:text-box></draw:frame><draw:frame draw:style-name="Mfr3" draw:name="Frame2041" text:anchor-type="char" svg:x="7.2972in" svg:y="10.8752in" svg:width="0.2in" svg:height="0.1283in"><draw:text-box><text:p text:style-name="MP6"><text:page-number text:select-page="current">40</text:page-number></text:p></draw:text-box></draw:frame><draw:frame draw:style-name="Mfr3" draw:name="Frame20411" text:anchor-type="char" svg:x="7.2972in" svg:y="10.8752in" svg:width="0.2in" svg:height="0.1283in"><draw:text-box><text:p text:style-name="MP6"><text:page-number text:select-page="current">40</text:page-number></text:p></draw:text-box></draw:frame><draw:frame draw:style-name="Mfr3" draw:name="Frame204111" text:anchor-type="char" svg:x="7.2972in" svg:y="10.8752in" svg:width="0.2in" svg:height="0.1283in"><draw:text-box><text:p text:style-name="MP6"><text:page-number text:select-page="current">40</text:page-number></text:p></draw:text-box></draw:frame><draw:frame draw:style-name="Mfr3" draw:name="Frame2041111" text:anchor-type="char" svg:x="7.2972in" svg:y="10.8752in" svg:width="0.2in" svg:height="0.1283in"><draw:text-box><text:p text:style-name="MP6"><text:page-number text:select-page="current">40</text:page-number></text:p></draw:text-box></draw:frame><draw:frame draw:style-name="Mfr4" draw:name="Frame20411111" text:anchor-type="char" svg:x="7.2972in" svg:y="10.8752in" svg:width="0.2in" svg:height="0.1283in"><draw:text-box><text:p text:style-name="MP6"><text:page-number text:select-page="current">40</text:page-number></text:p></draw:text-box></draw:frame><draw:frame draw:style-name="Mfr2" draw:name="Image484" text:anchor-type="char" svg:x="0.7744in" svg:y="10.8756in" svg:width="1.9138in" svg:height="0.1217in"><draw:image xlink:href="Pictures/10000001000000B70000000B07D9C1C2.png" xlink:type="simple" xlink:show="embed" xlink:actuate="onLoad" draw:mime-type="image/png"/></draw:frame><draw:frame draw:style-name="Mfr2" draw:name="Image485" text:anchor-type="char" svg:x="7.2972in" svg:y="10.8752in" svg:width="0.1984in" svg:height="0.128in"><draw:image xlink:href="Pictures/10000001000000130000000C5161F074.png" xlink:type="simple" xlink:show="embed" xlink:actuate="onLoad" draw:mime-type="image/png"/></draw:frame></text:p>
      </style:footer-left>
    </style:master-page>
    <style:master-page style:name="Converted39" style:page-layout-name="Mpm6" draw:style-name="Mdp1">
      <style:header>
        <text:p text:style-name="MP1"><draw:frame draw:style-name="Mfr1" draw:name="Image 310 Copy 1 Copy 1 Copy 1" text:anchor-type="char" svg:x="0.4937in" svg:y="0in" svg:width="7.7736in" svg:height="1.3681in"><draw:image xlink:href="Pictures/10000000000009180000019B2F5AA03B.png" xlink:type="simple" xlink:show="embed" xlink:actuate="onLoad" draw:mime-type="image/png"/></draw:frame></text:p>
      </style:header>
      <style:header-left>
        <text:p text:style-name="MP1"><draw:frame draw:style-name="Mfr1" draw:name="Image 311 Copy 1 Copy 1 Copy 1" text:anchor-type="char" svg:x="0.4937in" svg:y="0in" svg:width="7.7736in" svg:height="1.3681in" draw:z-index="209"><draw:image xlink:href="Pictures/10000000000009180000019B2F5AA03B.png" xlink:type="simple" xlink:show="embed" xlink:actuate="onLoad" draw:mime-type="image/png"/></draw:frame></text:p>
      </style:header-left>
      <style:footer>
        <text:p text:style-name="MP1"><draw:frame draw:style-name="Mfr1" draw:name="Image 312 Copy 1 Copy 1 Copy 1" text:anchor-type="char" svg:x="3.7965in" svg:y="10.5917in" svg:width="0.6945in" svg:height="0.6138in"><draw:image xlink:href="Pictures/10000000000000D0000000B830B1DD11.jpg" xlink:type="simple" xlink:show="embed" xlink:actuate="onLoad" draw:mime-type="image/jpeg"/></draw:frame><draw:frame draw:style-name="Mfr3" draw:name="Frame159" text:anchor-type="char" svg:x="0.7744in" svg:y="10.8756in" svg:width="1.9154in" svg:height="0.122in"><draw:text-box><text:p text:style-name="MP5"><text:span text:style-name="MT23">D</text:span><text:span text:style-name="MT24">.</text:span><text:span text:style-name="MT23">O</text:span><text:span text:style-name="MT24">.</text:span><text:span text:style-name="MT25"> </text:span><text:span text:style-name="MT7">PREFEITURA</text:span><text:span text:style-name="MT10"> </text:span><text:span text:style-name="MT7">MUNICIPAL</text:span><text:span text:style-name="MT11"> </text:span><text:span text:style-name="MT7">DE</text:span><text:span text:style-name="MT12"> </text:span><text:span text:style-name="MT13">CACHOEIRO</text:span></text:p></draw:text-box></draw:frame><draw:frame draw:style-name="Mfr3" draw:name="Frame205" text:anchor-type="char" svg:x="0.7744in" svg:y="10.8756in" svg:width="1.9154in" svg:height="0.122in"><draw:text-box><text:p text:style-name="MP5"><text:span text:style-name="MT23">D</text:span><text:span text:style-name="MT24">.</text:span><text:span text:style-name="MT23">O</text:span><text:span text:style-name="MT24">.</text:span><text:span text:style-name="MT25"> </text:span><text:span text:style-name="MT7">PREFEITURA</text:span><text:span text:style-name="MT10"> </text:span><text:span text:style-name="MT7">MUNICIPAL</text:span><text:span text:style-name="MT11"> </text:span><text:span text:style-name="MT7">DE</text:span><text:span text:style-name="MT12"> </text:span><text:span text:style-name="MT13">CACHOEIRO</text:span></text:p></draw:text-box></draw:frame><draw:frame draw:style-name="Mfr3" draw:name="Frame2051" text:anchor-type="char" svg:x="0.7744in" svg:y="10.8756in" svg:width="1.9154in" svg:height="0.122in"><draw:text-box><text:p text:style-name="MP5"><text:span text:style-name="MT23">D</text:span><text:span text:style-name="MT24">.</text:span><text:span text:style-name="MT23">O</text:span><text:span text:style-name="MT24">.</text:span><text:span text:style-name="MT25"> </text:span><text:span text:style-name="MT7">PREFEITURA</text:span><text:span text:style-name="MT10"> </text:span><text:span text:style-name="MT7">MUNICIPAL</text:span><text:span text:style-name="MT11"> </text:span><text:span text:style-name="MT7">DE</text:span><text:span text:style-name="MT12"> </text:span><text:span text:style-name="MT13">CACHOEIRO</text:span></text:p></draw:text-box></draw:frame><draw:frame draw:style-name="Mfr3" draw:name="Frame20511" text:anchor-type="char" svg:x="0.7744in" svg:y="10.8756in" svg:width="1.9154in" svg:height="0.122in"><draw:text-box><text:p text:style-name="MP5"><text:span text:style-name="MT23">D</text:span><text:span text:style-name="MT24">.</text:span><text:span text:style-name="MT23">O</text:span><text:span text:style-name="MT24">.</text:span><text:span text:style-name="MT25"> </text:span><text:span text:style-name="MT7">PREFEITURA</text:span><text:span text:style-name="MT10"> </text:span><text:span text:style-name="MT7">MUNICIPAL</text:span><text:span text:style-name="MT11"> </text:span><text:span text:style-name="MT7">DE</text:span><text:span text:style-name="MT12"> </text:span><text:span text:style-name="MT13">CACHOEIRO</text:span></text:p></draw:text-box></draw:frame><draw:frame draw:style-name="Mfr3" draw:name="Frame205111" text:anchor-type="char" svg:x="0.7744in" svg:y="10.8756in" svg:width="1.9154in" svg:height="0.122in"><draw:text-box><text:p text:style-name="MP5"><text:span text:style-name="MT23">D</text:span><text:span text:style-name="MT24">.</text:span><text:span text:style-name="MT23">O</text:span><text:span text:style-name="MT24">.</text:span><text:span text:style-name="MT25"> </text:span><text:span text:style-name="MT7">PREFEITURA</text:span><text:span text:style-name="MT10"> </text:span><text:span text:style-name="MT7">MUNICIPAL</text:span><text:span text:style-name="MT11"> </text:span><text:span text:style-name="MT7">DE</text:span><text:span text:style-name="MT12"> </text:span><text:span text:style-name="MT13">CACHOEIRO</text:span></text:p></draw:text-box></draw:frame><draw:frame draw:style-name="Mfr3" draw:name="Frame2051111" text:anchor-type="char" svg:x="0.7744in" svg:y="10.8756in" svg:width="1.9154in" svg:height="0.122in"><draw:text-box><text:p text:style-name="MP5"><text:span text:style-name="MT23">D</text:span><text:span text:style-name="MT24">.</text:span><text:span text:style-name="MT23">O</text:span><text:span text:style-name="MT24">.</text:span><text:span text:style-name="MT25"> </text:span><text:span text:style-name="MT7">PREFEITURA</text:span><text:span text:style-name="MT10"> </text:span><text:span text:style-name="MT7">MUNICIPAL</text:span><text:span text:style-name="MT11"> </text:span><text:span text:style-name="MT7">DE</text:span><text:span text:style-name="MT12"> </text:span><text:span text:style-name="MT13">CACHOEIRO</text:span></text:p></draw:text-box></draw:frame><draw:frame draw:style-name="Mfr4" draw:name="Frame20511111" text:anchor-type="char" svg:x="0.7744in" svg:y="10.8756in" svg:width="1.9154in" svg:height="0.122in"><draw:text-box><text:p text:style-name="MP5"><text:span text:style-name="MT23">D</text:span><text:span text:style-name="MT24">.</text:span><text:span text:style-name="MT23">O</text:span><text:span text:style-name="MT24">.</text:span><text:span text:style-name="MT25"> </text:span><text:span text:style-name="MT7">PREFEITURA</text:span><text:span text:style-name="MT10"> </text:span><text:span text:style-name="MT7">MUNICIPAL</text:span><text:span text:style-name="MT11"> </text:span><text:span text:style-name="MT7">DE</text:span><text:span text:style-name="MT12"> </text:span><text:span text:style-name="MT13">CACHOEIRO</text:span></text:p></draw:text-box></draw:frame><draw:frame draw:style-name="Mfr3" draw:name="Frame162" text:anchor-type="char" svg:x="7.2972in" svg:y="10.8752in" svg:width="0.2in" svg:height="0.1283in"><draw:text-box><text:p text:style-name="MP6"><text:page-number text:select-page="current">41</text:page-number></text:p></draw:text-box></draw:frame><draw:frame draw:style-name="Mfr3" draw:name="Frame206" text:anchor-type="char" svg:x="7.2972in" svg:y="10.8752in" svg:width="0.2in" svg:height="0.1283in"><draw:text-box><text:p text:style-name="MP6"><text:page-number text:select-page="current">41</text:page-number></text:p></draw:text-box></draw:frame><draw:frame draw:style-name="Mfr3" draw:name="Frame2061" text:anchor-type="char" svg:x="7.2972in" svg:y="10.8752in" svg:width="0.2in" svg:height="0.1283in"><draw:text-box><text:p text:style-name="MP6"><text:page-number text:select-page="current">41</text:page-number></text:p></draw:text-box></draw:frame><draw:frame draw:style-name="Mfr3" draw:name="Frame20611" text:anchor-type="char" svg:x="7.2972in" svg:y="10.8752in" svg:width="0.2in" svg:height="0.1283in"><draw:text-box><text:p text:style-name="MP6"><text:page-number text:select-page="current">41</text:page-number></text:p></draw:text-box></draw:frame><draw:frame draw:style-name="Mfr3" draw:name="Frame206111" text:anchor-type="char" svg:x="7.2972in" svg:y="10.8752in" svg:width="0.2in" svg:height="0.1283in"><draw:text-box><text:p text:style-name="MP6"><text:page-number text:select-page="current">41</text:page-number></text:p></draw:text-box></draw:frame><draw:frame draw:style-name="Mfr3" draw:name="Frame2061111" text:anchor-type="char" svg:x="7.2972in" svg:y="10.8752in" svg:width="0.2in" svg:height="0.1283in"><draw:text-box><text:p text:style-name="MP6"><text:page-number text:select-page="current">41</text:page-number></text:p></draw:text-box></draw:frame><draw:frame draw:style-name="Mfr4" draw:name="Frame207" text:anchor-type="char" svg:x="7.2972in" svg:y="10.8752in" svg:width="0.2in" svg:height="0.1283in"><draw:text-box><text:p text:style-name="MP6"><text:page-number text:select-page="current">41</text:page-number></text:p></draw:text-box></draw:frame><draw:frame draw:style-name="Mfr2" draw:name="Image486" text:anchor-type="char" svg:x="0.7744in" svg:y="10.8756in" svg:width="1.9138in" svg:height="0.1217in"><draw:image xlink:href="Pictures/10000001000000B70000000B07D9C1C2.png" xlink:type="simple" xlink:show="embed" xlink:actuate="onLoad" draw:mime-type="image/png"/></draw:frame><draw:frame draw:style-name="Mfr2" draw:name="Image487" text:anchor-type="char" svg:x="7.2972in" svg:y="10.8752in" svg:width="0.1984in" svg:height="0.128in"><draw:image xlink:href="Pictures/10000001000000130000000C5161F074.png" xlink:type="simple" xlink:show="embed" xlink:actuate="onLoad" draw:mime-type="image/png"/></draw:frame></text:p>
      </style:footer>
      <style:footer-left>
        <text:p text:style-name="MP1"><draw:frame draw:style-name="Mfr1" draw:name="Image 315 Copy 1 Copy 1 Copy 1" text:anchor-type="char" svg:x="3.7965in" svg:y="10.5917in" svg:width="0.6945in" svg:height="0.6138in" draw:z-index="215"><draw:image xlink:href="Pictures/10000000000000D0000000B830B1DD11.jpg" xlink:type="simple" xlink:show="embed" xlink:actuate="onLoad" draw:mime-type="image/jpeg"/></draw:frame><draw:frame draw:style-name="Mfr2" draw:name="Image488" text:anchor-type="char" svg:x="0.7744in" svg:y="10.8756in" svg:width="1.9138in" svg:height="0.1217in" draw:z-index="436"><draw:image xlink:href="Pictures/10000001000000B70000000B07D9C1C2.png" xlink:type="simple" xlink:show="embed" xlink:actuate="onLoad" draw:mime-type="image/png"/></draw:frame><draw:frame draw:style-name="Mfr2" draw:name="Image489" text:anchor-type="char" svg:x="7.2972in" svg:y="10.8752in" svg:width="0.1984in" svg:height="0.128in" draw:z-index="427"><draw:image xlink:href="Pictures/10000001000000130000000C5161F074.png" xlink:type="simple" xlink:show="embed" xlink:actuate="onLoad" draw:mime-type="image/png"/></draw:frame></text:p>
      </style:footer-left>
    </style:master-page>
    <style:master-page style:name="Converted40" style:page-layout-name="Mpm8" draw:style-name="Mdp1">
      <style:header>
        <text:p text:style-name="MP1"><draw:frame draw:style-name="Mfr2" draw:name="Image251" text:anchor-type="char" svg:x="0.4925in" svg:y="0in" svg:width="7.7756in" svg:height="1.3874in" draw:z-index="267"><draw:image xlink:href="Pictures/10000001000002EA00000085A3334DB7.png" xlink:type="simple" xlink:show="embed" xlink:actuate="onLoad" draw:mime-type="image/png"/></draw:frame><draw:frame draw:style-name="Mfr2" draw:name="Image252" text:anchor-type="char" svg:x="1.6811in" svg:y="0.5965in" svg:width="1.5984in" svg:height="0.4035in" draw:z-index="268"><draw:image xlink:href="Pictures/100000010000009900000026A14CA22C.png" xlink:type="simple" xlink:show="embed" xlink:actuate="onLoad" draw:mime-type="image/png"/></draw:frame><draw:frame draw:style-name="Mfr2" draw:name="Image254" text:anchor-type="char" svg:x="5.5709in" svg:y="0.7409in" svg:width="1.9236in" svg:height="0.2028in" draw:z-index="269"><draw:image xlink:href="Pictures/10000001000000B800000013402D6D80.png" xlink:type="simple" xlink:show="embed" xlink:actuate="onLoad" draw:mime-type="image/png"/></draw:frame></text:p>
      </style:header>
      <style:header-left>
        <text:p text:style-name="MP1"><draw:frame draw:style-name="Mfr4" draw:name="Frame212" text:anchor-type="char" svg:x="1.6811in" svg:y="0.5965in" svg:width="1.6in" svg:height="0.4043in"><draw:text-box><text:p text:style-name="MP7"><text:span text:style-name="MT15">ATOS</text:span><text:span text:style-name="MT16"> </text:span><text:span text:style-name="MT15">DO</text:span><text:span text:style-name="MT17"> </text:span><text:span text:style-name="MT18">PODER</text:span></text:p><text:p text:style-name="MP8"><text:span text:style-name="MT15">EXECUTIVO</text:span><text:span text:style-name="MT19"> </text:span><text:span text:style-name="MT18">MUNICIPAL</text:span></text:p></draw:text-box></draw:frame><draw:frame draw:style-name="Mfr3" draw:name="Frame210" text:anchor-type="char" svg:x="1.6811in" svg:y="0.5965in" svg:width="1.6in" svg:height="0.4043in"><draw:text-box><text:p text:style-name="MP7"><text:span text:style-name="MT15">ATOS</text:span><text:span text:style-name="MT16"> </text:span><text:span text:style-name="MT15">DO</text:span><text:span text:style-name="MT17"> </text:span><text:span text:style-name="MT18">PODER</text:span></text:p><text:p text:style-name="MP8"><text:span text:style-name="MT15">EXECUTIVO</text:span><text:span text:style-name="MT19"> </text:span><text:span text:style-name="MT18">MUNICIPAL</text:span></text:p></draw:text-box></draw:frame><draw:frame draw:style-name="Mfr3" draw:name="Frame213" text:anchor-type="char" svg:x="1.6811in" svg:y="0.5965in" svg:width="1.6in" svg:height="0.4043in"><draw:text-box><text:p text:style-name="MP7"><text:span text:style-name="MT15">ATOS</text:span><text:span text:style-name="MT16"> </text:span><text:span text:style-name="MT15">DO</text:span><text:span text:style-name="MT17"> </text:span><text:span text:style-name="MT18">PODER</text:span></text:p><text:p text:style-name="MP8"><text:span text:style-name="MT15">EXECUTIVO</text:span><text:span text:style-name="MT19"> </text:span><text:span text:style-name="MT18">MUNICIPAL</text:span></text:p></draw:text-box></draw:frame><draw:frame draw:style-name="Mfr3" draw:name="Frame2131" text:anchor-type="char" svg:x="1.6811in" svg:y="0.5965in" svg:width="1.6in" svg:height="0.4043in"><draw:text-box><text:p text:style-name="MP7"><text:span text:style-name="MT15">ATOS</text:span><text:span text:style-name="MT16"> </text:span><text:span text:style-name="MT15">DO</text:span><text:span text:style-name="MT17"> </text:span><text:span text:style-name="MT18">PODER</text:span></text:p><text:p text:style-name="MP8"><text:span text:style-name="MT15">EXECUTIVO</text:span><text:span text:style-name="MT19"> </text:span><text:span text:style-name="MT18">MUNICIPAL</text:span></text:p></draw:text-box></draw:frame><draw:frame draw:style-name="Mfr3" draw:name="Frame21311" text:anchor-type="char" svg:x="1.6811in" svg:y="0.5965in" svg:width="1.6in" svg:height="0.4043in"><draw:text-box><text:p text:style-name="MP7"><text:span text:style-name="MT15">ATOS</text:span><text:span text:style-name="MT16"> </text:span><text:span text:style-name="MT15">DO</text:span><text:span text:style-name="MT17"> </text:span><text:span text:style-name="MT18">PODER</text:span></text:p><text:p text:style-name="MP8"><text:span text:style-name="MT15">EXECUTIVO</text:span><text:span text:style-name="MT19"> </text:span><text:span text:style-name="MT18">MUNICIPAL</text:span></text:p></draw:text-box></draw:frame><draw:frame draw:style-name="Mfr3" draw:name="Frame213111" text:anchor-type="char" svg:x="1.6811in" svg:y="0.5965in" svg:width="1.6in" svg:height="0.4043in"><draw:text-box><text:p text:style-name="MP7"><text:span text:style-name="MT15">ATOS</text:span><text:span text:style-name="MT16"> </text:span><text:span text:style-name="MT15">DO</text:span><text:span text:style-name="MT17"> </text:span><text:span text:style-name="MT18">PODER</text:span></text:p><text:p text:style-name="MP8"><text:span text:style-name="MT15">EXECUTIVO</text:span><text:span text:style-name="MT19"> </text:span><text:span text:style-name="MT18">MUNICIPAL</text:span></text:p></draw:text-box></draw:frame><draw:frame draw:style-name="Mfr4" draw:name="Frame2131111" text:anchor-type="char" svg:x="5.5709in" svg:y="0.7409in" svg:width="1.9252in" svg:height="0.2035in"><draw:text-box><text:p text:style-name="MP3"><text:span text:style-name="MT20">DOM</text:span><text:span text:style-name="MT21"> </text:span><text:span text:style-name="MT20">7655</text:span><text:span text:style-name="MT21"> </text:span><text:span text:style-name="MT20">-</text:span><text:span text:style-name="MT21"> </text:span><text:span text:style-name="MT20">25 de</text:span><text:span text:style-name="MT21"> </text:span><text:span text:style-name="MT20">Agosto</text:span><text:span text:style-name="MT21"> </text:span><text:span text:style-name="MT20">de </text:span><text:span text:style-name="MT22">2026</text:span></text:p></draw:text-box></draw:frame><draw:frame draw:style-name="Mfr3" draw:name="Frame211" text:anchor-type="char" svg:x="5.5709in" svg:y="0.7409in" svg:width="1.9252in" svg:height="0.2035in"><draw:text-box><text:p text:style-name="MP3"><text:span text:style-name="MT20">DOM</text:span><text:span text:style-name="MT21"> </text:span><text:span text:style-name="MT20">7655</text:span><text:span text:style-name="MT21"> </text:span><text:span text:style-name="MT20">-</text:span><text:span text:style-name="MT21"> </text:span><text:span text:style-name="MT20">25 de</text:span><text:span text:style-name="MT21"> </text:span><text:span text:style-name="MT20">Agosto</text:span><text:span text:style-name="MT21"> </text:span><text:span text:style-name="MT20">de </text:span><text:span text:style-name="MT22">2026</text:span></text:p></draw:text-box></draw:frame><draw:frame draw:style-name="Mfr3" draw:name="Frame214" text:anchor-type="char" svg:x="5.5709in" svg:y="0.7409in" svg:width="1.9252in" svg:height="0.2035in"><draw:text-box><text:p text:style-name="MP3"><text:span text:style-name="MT20">DOM</text:span><text:span text:style-name="MT21"> </text:span><text:span text:style-name="MT20">7655</text:span><text:span text:style-name="MT21"> </text:span><text:span text:style-name="MT20">-</text:span><text:span text:style-name="MT21"> </text:span><text:span text:style-name="MT20">25 de</text:span><text:span text:style-name="MT21"> </text:span><text:span text:style-name="MT20">Agosto</text:span><text:span text:style-name="MT21"> </text:span><text:span text:style-name="MT20">de </text:span><text:span text:style-name="MT22">2026</text:span></text:p></draw:text-box></draw:frame><draw:frame draw:style-name="Mfr3" draw:name="Frame2141" text:anchor-type="char" svg:x="5.5709in" svg:y="0.7409in" svg:width="1.9252in" svg:height="0.2035in"><draw:text-box><text:p text:style-name="MP3"><text:span text:style-name="MT20">DOM</text:span><text:span text:style-name="MT21"> </text:span><text:span text:style-name="MT20">7655</text:span><text:span text:style-name="MT21"> </text:span><text:span text:style-name="MT20">-</text:span><text:span text:style-name="MT21"> </text:span><text:span text:style-name="MT20">25 de</text:span><text:span text:style-name="MT21"> </text:span><text:span text:style-name="MT20">Agosto</text:span><text:span text:style-name="MT21"> </text:span><text:span text:style-name="MT20">de </text:span><text:span text:style-name="MT22">2026</text:span></text:p></draw:text-box></draw:frame><draw:frame draw:style-name="Mfr3" draw:name="Frame21411" text:anchor-type="char" svg:x="5.5709in" svg:y="0.7409in" svg:width="1.9252in" svg:height="0.2035in"><draw:text-box><text:p text:style-name="MP3"><text:span text:style-name="MT20">DOM</text:span><text:span text:style-name="MT21"> </text:span><text:span text:style-name="MT20">7655</text:span><text:span text:style-name="MT21"> </text:span><text:span text:style-name="MT20">-</text:span><text:span text:style-name="MT21"> </text:span><text:span text:style-name="MT20">25 de</text:span><text:span text:style-name="MT21"> </text:span><text:span text:style-name="MT20">Agosto</text:span><text:span text:style-name="MT21"> </text:span><text:span text:style-name="MT20">de </text:span><text:span text:style-name="MT22">2026</text:span></text:p></draw:text-box></draw:frame><draw:frame draw:style-name="Mfr3" draw:name="Frame214111" text:anchor-type="char" svg:x="5.5709in" svg:y="0.7409in" svg:width="1.9252in" svg:height="0.2035in"><draw:text-box><text:p text:style-name="MP3"><text:span text:style-name="MT20">DOM</text:span><text:span text:style-name="MT21"> </text:span><text:span text:style-name="MT20">7655</text:span><text:span text:style-name="MT21"> </text:span><text:span text:style-name="MT20">-</text:span><text:span text:style-name="MT21"> </text:span><text:span text:style-name="MT20">25 de</text:span><text:span text:style-name="MT21"> </text:span><text:span text:style-name="MT20">Agosto</text:span><text:span text:style-name="MT21"> </text:span><text:span text:style-name="MT20">de </text:span><text:span text:style-name="MT22">2026</text:span></text:p></draw:text-box></draw:frame><draw:frame draw:style-name="Mfr2" draw:name="Image255" text:anchor-type="char" svg:x="0.4925in" svg:y="0in" svg:width="7.7756in" svg:height="1.3874in"><draw:image xlink:href="Pictures/10000001000002EA00000085A3334DB7.png" xlink:type="simple" xlink:show="embed" xlink:actuate="onLoad" draw:mime-type="image/png"/></draw:frame><draw:frame draw:style-name="Mfr2" draw:name="Image284" text:anchor-type="char" svg:x="1.6811in" svg:y="0.5965in" svg:width="1.5984in" svg:height="0.4035in"><draw:image xlink:href="Pictures/100000010000009900000026A14CA22C.png" xlink:type="simple" xlink:show="embed" xlink:actuate="onLoad" draw:mime-type="image/png"/></draw:frame><draw:frame draw:style-name="Mfr2" draw:name="Image285" text:anchor-type="char" svg:x="5.5709in" svg:y="0.7409in" svg:width="1.9236in" svg:height="0.2028in"><draw:image xlink:href="Pictures/10000001000000B800000013402D6D80.png" xlink:type="simple" xlink:show="embed" xlink:actuate="onLoad" draw:mime-type="image/png"/></draw:frame></text:p>
      </style:header-left>
      <style:footer>
        <text:p text:style-name="MP1"><draw:frame draw:style-name="Mfr1" draw:name="Image 364" text:anchor-type="char" svg:x="3.7902in" svg:y="10.5945in" svg:width="0.6866in" svg:height="0.6189in" draw:z-index="194"><draw:image xlink:href="Pictures/10000001000000840000007752069C51.png" xlink:type="simple" xlink:show="embed" xlink:actuate="onLoad" draw:mime-type="image/png"/></draw:frame><draw:frame draw:style-name="Mfr2" draw:name="Image256" text:anchor-type="char" svg:x="0.7736in" svg:y="10.8752in" svg:width="1.9181in" svg:height="0.128in" draw:z-index="270"><draw:image xlink:href="Pictures/10000001000000B80000000C00EA2F60.png" xlink:type="simple" xlink:show="embed" xlink:actuate="onLoad" draw:mime-type="image/png"/></draw:frame><draw:frame draw:style-name="Mfr2" draw:name="Image257" text:anchor-type="char" svg:x="7.2972in" svg:y="10.8752in" svg:width="0.1984in" svg:height="0.128in" draw:z-index="272"><draw:image xlink:href="Pictures/10000001000000130000000C5161F074.png" xlink:type="simple" xlink:show="embed" xlink:actuate="onLoad" draw:mime-type="image/png"/></draw:frame></text:p>
      </style:footer>
      <style:footer-left>
        <text:p text:style-name="MP1"><draw:frame draw:style-name="Mfr1" draw:name="Image 367" text:anchor-type="char" svg:x="3.7902in" svg:y="10.5945in" svg:width="0.6866in" svg:height="0.6189in"><draw:image xlink:href="Pictures/10000001000000840000007752069C51.png" xlink:type="simple" xlink:show="embed" xlink:actuate="onLoad" draw:mime-type="image/png"/></draw:frame><draw:frame draw:style-name="Mfr4" draw:name="Frame216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15"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17"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17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17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171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2171111" text:anchor-type="char" svg:x="7.2972in" svg:y="10.8752in" svg:width="0.2in" svg:height="0.1283in"><draw:text-box><text:p text:style-name="MP6"><text:page-number text:select-page="current">42</text:page-number></text:p></draw:text-box></draw:frame><draw:frame draw:style-name="Mfr3" draw:name="Frame216" text:anchor-type="char" svg:x="7.2972in" svg:y="10.8752in" svg:width="0.2in" svg:height="0.1283in"><draw:text-box><text:p text:style-name="MP6"><text:page-number text:select-page="current">42</text:page-number></text:p></draw:text-box></draw:frame><draw:frame draw:style-name="Mfr3" draw:name="Frame218" text:anchor-type="char" svg:x="7.2972in" svg:y="10.8752in" svg:width="0.2in" svg:height="0.1283in"><draw:text-box><text:p text:style-name="MP6"><text:page-number text:select-page="current">42</text:page-number></text:p></draw:text-box></draw:frame><draw:frame draw:style-name="Mfr3" draw:name="Frame2181" text:anchor-type="char" svg:x="7.2972in" svg:y="10.8752in" svg:width="0.2in" svg:height="0.1283in"><draw:text-box><text:p text:style-name="MP6"><text:page-number text:select-page="current">42</text:page-number></text:p></draw:text-box></draw:frame><draw:frame draw:style-name="Mfr3" draw:name="Frame21811" text:anchor-type="char" svg:x="7.2972in" svg:y="10.8752in" svg:width="0.2in" svg:height="0.1283in"><draw:text-box><text:p text:style-name="MP6"><text:page-number text:select-page="current">42</text:page-number></text:p></draw:text-box></draw:frame><draw:frame draw:style-name="Mfr3" draw:name="Frame218111" text:anchor-type="char" svg:x="7.2972in" svg:y="10.8752in" svg:width="0.2in" svg:height="0.1283in"><draw:text-box><text:p text:style-name="MP6"><text:page-number text:select-page="current">42</text:page-number></text:p></draw:text-box></draw:frame><draw:frame draw:style-name="Mfr2" draw:name="Image279" text:anchor-type="char" svg:x="0.7736in" svg:y="10.8752in" svg:width="1.9181in" svg:height="0.128in"><draw:image xlink:href="Pictures/10000001000000B80000000C00EA2F60.png" xlink:type="simple" xlink:show="embed" xlink:actuate="onLoad" draw:mime-type="image/png"/></draw:frame><draw:frame draw:style-name="Mfr2" draw:name="Image280" text:anchor-type="char" svg:x="7.2972in" svg:y="10.8752in" svg:width="0.1984in" svg:height="0.128in"><draw:image xlink:href="Pictures/10000001000000130000000C5161F074.png" xlink:type="simple" xlink:show="embed" xlink:actuate="onLoad" draw:mime-type="image/png"/></draw:frame></text:p>
      </style:footer-left>
    </style:master-page>
    <style:master-page style:name="Converted41" style:page-layout-name="Mpm8" draw:style-name="Mdp1">
      <style:header>
        <text:p text:style-name="MP1"><draw:frame draw:style-name="Mfr3" draw:name="Frame169" text:anchor-type="char" svg:x="1.6811in" svg:y="0.5965in" svg:width="1.6in" svg:height="0.4043in"><draw:text-box><text:p text:style-name="MP7"><text:span text:style-name="MT15">ATOS</text:span><text:span text:style-name="MT16"> </text:span><text:span text:style-name="MT15">DO</text:span><text:span text:style-name="MT17"> </text:span><text:span text:style-name="MT18">PODER</text:span></text:p><text:p text:style-name="MP8"><text:span text:style-name="MT15">EXECUTIVO</text:span><text:span text:style-name="MT19"> </text:span><text:span text:style-name="MT18">MUNICIPAL</text:span></text:p></draw:text-box></draw:frame><draw:frame draw:style-name="Mfr3" draw:name="Frame219" text:anchor-type="char" svg:x="1.6811in" svg:y="0.5965in" svg:width="1.6in" svg:height="0.4043in"><draw:text-box><text:p text:style-name="MP7"><text:span text:style-name="MT15">ATOS</text:span><text:span text:style-name="MT16"> </text:span><text:span text:style-name="MT15">DO</text:span><text:span text:style-name="MT17"> </text:span><text:span text:style-name="MT18">PODER</text:span></text:p><text:p text:style-name="MP8"><text:span text:style-name="MT15">EXECUTIVO</text:span><text:span text:style-name="MT19"> </text:span><text:span text:style-name="MT18">MUNICIPAL</text:span></text:p></draw:text-box></draw:frame><draw:frame draw:style-name="Mfr3" draw:name="Frame2191" text:anchor-type="char" svg:x="1.6811in" svg:y="0.5965in" svg:width="1.6in" svg:height="0.4043in"><draw:text-box><text:p text:style-name="MP7"><text:span text:style-name="MT15">ATOS</text:span><text:span text:style-name="MT16"> </text:span><text:span text:style-name="MT15">DO</text:span><text:span text:style-name="MT17"> </text:span><text:span text:style-name="MT18">PODER</text:span></text:p><text:p text:style-name="MP8"><text:span text:style-name="MT15">EXECUTIVO</text:span><text:span text:style-name="MT19"> </text:span><text:span text:style-name="MT18">MUNICIPAL</text:span></text:p></draw:text-box></draw:frame><draw:frame draw:style-name="Mfr3" draw:name="Frame21911" text:anchor-type="char" svg:x="1.6811in" svg:y="0.5965in" svg:width="1.6in" svg:height="0.4043in"><draw:text-box><text:p text:style-name="MP7"><text:span text:style-name="MT15">ATOS</text:span><text:span text:style-name="MT16"> </text:span><text:span text:style-name="MT15">DO</text:span><text:span text:style-name="MT17"> </text:span><text:span text:style-name="MT18">PODER</text:span></text:p><text:p text:style-name="MP8"><text:span text:style-name="MT15">EXECUTIVO</text:span><text:span text:style-name="MT19"> </text:span><text:span text:style-name="MT18">MUNICIPAL</text:span></text:p></draw:text-box></draw:frame><draw:frame draw:style-name="Mfr3" draw:name="Frame219111" text:anchor-type="char" svg:x="1.6811in" svg:y="0.5965in" svg:width="1.6in" svg:height="0.4043in"><draw:text-box><text:p text:style-name="MP7"><text:span text:style-name="MT15">ATOS</text:span><text:span text:style-name="MT16"> </text:span><text:span text:style-name="MT15">DO</text:span><text:span text:style-name="MT17"> </text:span><text:span text:style-name="MT18">PODER</text:span></text:p><text:p text:style-name="MP8"><text:span text:style-name="MT15">EXECUTIVO</text:span><text:span text:style-name="MT19"> </text:span><text:span text:style-name="MT18">MUNICIPAL</text:span></text:p></draw:text-box></draw:frame><draw:frame draw:style-name="Mfr3" draw:name="Frame2191111" text:anchor-type="char" svg:x="1.6811in" svg:y="0.5965in" svg:width="1.6in" svg:height="0.4043in"><draw:text-box><text:p text:style-name="MP7"><text:span text:style-name="MT15">ATOS</text:span><text:span text:style-name="MT16"> </text:span><text:span text:style-name="MT15">DO</text:span><text:span text:style-name="MT17"> </text:span><text:span text:style-name="MT18">PODER</text:span></text:p><text:p text:style-name="MP8"><text:span text:style-name="MT15">EXECUTIVO</text:span><text:span text:style-name="MT19"> </text:span><text:span text:style-name="MT18">MUNICIPAL</text:span></text:p></draw:text-box></draw:frame><draw:frame draw:style-name="Mfr4" draw:name="Frame2181111" text:anchor-type="char" svg:x="1.6811in" svg:y="0.5965in" svg:width="1.6in" svg:height="0.4043in"><draw:text-box><text:p text:style-name="MP7"><text:span text:style-name="MT15">ATOS</text:span><text:span text:style-name="MT16"> </text:span><text:span text:style-name="MT15">DO</text:span><text:span text:style-name="MT17"> </text:span><text:span text:style-name="MT18">PODER</text:span></text:p><text:p text:style-name="MP8"><text:span text:style-name="MT15">EXECUTIVO</text:span><text:span text:style-name="MT19"> </text:span><text:span text:style-name="MT18">MUNICIPAL</text:span></text:p></draw:text-box></draw:frame><draw:frame draw:style-name="Mfr3" draw:name="Frame176" text:anchor-type="char" svg:x="5.5709in" svg:y="0.7409in" svg:width="1.9252in" svg:height="0.2035in"><draw:text-box><text:p text:style-name="MP3"><text:span text:style-name="MT20">DOM</text:span><text:span text:style-name="MT21"> </text:span><text:span text:style-name="MT20">7655</text:span><text:span text:style-name="MT21"> </text:span><text:span text:style-name="MT20">-</text:span><text:span text:style-name="MT21"> </text:span><text:span text:style-name="MT20">25 de</text:span><text:span text:style-name="MT21"> </text:span><text:span text:style-name="MT20">Agosto</text:span><text:span text:style-name="MT21"> </text:span><text:span text:style-name="MT20">de </text:span><text:span text:style-name="MT22">2026</text:span></text:p></draw:text-box></draw:frame><draw:frame draw:style-name="Mfr3" draw:name="Frame220" text:anchor-type="char" svg:x="5.5709in" svg:y="0.7409in" svg:width="1.9252in" svg:height="0.2035in"><draw:text-box><text:p text:style-name="MP3"><text:span text:style-name="MT20">DOM</text:span><text:span text:style-name="MT21"> </text:span><text:span text:style-name="MT20">7655</text:span><text:span text:style-name="MT21"> </text:span><text:span text:style-name="MT20">-</text:span><text:span text:style-name="MT21"> </text:span><text:span text:style-name="MT20">25 de</text:span><text:span text:style-name="MT21"> </text:span><text:span text:style-name="MT20">Agosto</text:span><text:span text:style-name="MT21"> </text:span><text:span text:style-name="MT20">de </text:span><text:span text:style-name="MT22">2026</text:span></text:p></draw:text-box></draw:frame><draw:frame draw:style-name="Mfr3" draw:name="Frame2201" text:anchor-type="char" svg:x="5.5709in" svg:y="0.7409in" svg:width="1.9252in" svg:height="0.2035in"><draw:text-box><text:p text:style-name="MP3"><text:span text:style-name="MT20">DOM</text:span><text:span text:style-name="MT21"> </text:span><text:span text:style-name="MT20">7655</text:span><text:span text:style-name="MT21"> </text:span><text:span text:style-name="MT20">-</text:span><text:span text:style-name="MT21"> </text:span><text:span text:style-name="MT20">25 de</text:span><text:span text:style-name="MT21"> </text:span><text:span text:style-name="MT20">Agosto</text:span><text:span text:style-name="MT21"> </text:span><text:span text:style-name="MT20">de </text:span><text:span text:style-name="MT22">2026</text:span></text:p></draw:text-box></draw:frame><draw:frame draw:style-name="Mfr3" draw:name="Frame22011" text:anchor-type="char" svg:x="5.5709in" svg:y="0.7409in" svg:width="1.9252in" svg:height="0.2035in"><draw:text-box><text:p text:style-name="MP3"><text:span text:style-name="MT20">DOM</text:span><text:span text:style-name="MT21"> </text:span><text:span text:style-name="MT20">7655</text:span><text:span text:style-name="MT21"> </text:span><text:span text:style-name="MT20">-</text:span><text:span text:style-name="MT21"> </text:span><text:span text:style-name="MT20">25 de</text:span><text:span text:style-name="MT21"> </text:span><text:span text:style-name="MT20">Agosto</text:span><text:span text:style-name="MT21"> </text:span><text:span text:style-name="MT20">de </text:span><text:span text:style-name="MT22">2026</text:span></text:p></draw:text-box></draw:frame><draw:frame draw:style-name="Mfr3" draw:name="Frame220111" text:anchor-type="char" svg:x="5.5709in" svg:y="0.7409in" svg:width="1.9252in" svg:height="0.2035in"><draw:text-box><text:p text:style-name="MP3"><text:span text:style-name="MT20">DOM</text:span><text:span text:style-name="MT21"> </text:span><text:span text:style-name="MT20">7655</text:span><text:span text:style-name="MT21"> </text:span><text:span text:style-name="MT20">-</text:span><text:span text:style-name="MT21"> </text:span><text:span text:style-name="MT20">25 de</text:span><text:span text:style-name="MT21"> </text:span><text:span text:style-name="MT20">Agosto</text:span><text:span text:style-name="MT21"> </text:span><text:span text:style-name="MT20">de </text:span><text:span text:style-name="MT22">2026</text:span></text:p></draw:text-box></draw:frame><draw:frame draw:style-name="Mfr3" draw:name="Frame2201111" text:anchor-type="char" svg:x="5.5709in" svg:y="0.7409in" svg:width="1.9252in" svg:height="0.2035in"><draw:text-box><text:p text:style-name="MP3"><text:span text:style-name="MT20">DOM</text:span><text:span text:style-name="MT21"> </text:span><text:span text:style-name="MT20">7655</text:span><text:span text:style-name="MT21"> </text:span><text:span text:style-name="MT20">-</text:span><text:span text:style-name="MT21"> </text:span><text:span text:style-name="MT20">25 de</text:span><text:span text:style-name="MT21"> </text:span><text:span text:style-name="MT20">Agosto</text:span><text:span text:style-name="MT21"> </text:span><text:span text:style-name="MT20">de </text:span><text:span text:style-name="MT22">2026</text:span></text:p></draw:text-box></draw:frame><draw:frame draw:style-name="Mfr4" draw:name="Frame21911111" text:anchor-type="char" svg:x="5.5709in" svg:y="0.7409in" svg:width="1.9252in" svg:height="0.2035in"><draw:text-box><text:p text:style-name="MP3"><text:span text:style-name="MT20">DOM</text:span><text:span text:style-name="MT21"> </text:span><text:span text:style-name="MT20">7655</text:span><text:span text:style-name="MT21"> </text:span><text:span text:style-name="MT20">-</text:span><text:span text:style-name="MT21"> </text:span><text:span text:style-name="MT20">25 de</text:span><text:span text:style-name="MT21"> </text:span><text:span text:style-name="MT20">Agosto</text:span><text:span text:style-name="MT21"> </text:span><text:span text:style-name="MT20">de </text:span><text:span text:style-name="MT22">2026</text:span></text:p></draw:text-box></draw:frame><draw:frame draw:style-name="Mfr2" draw:name="Image490" text:anchor-type="char" svg:x="0.4925in" svg:y="0in" svg:width="7.7756in" svg:height="1.3874in"><draw:image xlink:href="Pictures/10000001000002EA00000085A3334DB7.png" xlink:type="simple" xlink:show="embed" xlink:actuate="onLoad" draw:mime-type="image/png"/></draw:frame><draw:frame draw:style-name="Mfr2" draw:name="Image491" text:anchor-type="char" svg:x="1.6811in" svg:y="0.5965in" svg:width="1.5984in" svg:height="0.4035in"><draw:image xlink:href="Pictures/100000010000009900000026A14CA22C.png" xlink:type="simple" xlink:show="embed" xlink:actuate="onLoad" draw:mime-type="image/png"/></draw:frame><draw:frame draw:style-name="Mfr2" draw:name="Image492" text:anchor-type="char" svg:x="5.5709in" svg:y="0.7409in" svg:width="1.9236in" svg:height="0.2028in"><draw:image xlink:href="Pictures/10000001000000B800000013402D6D80.png" xlink:type="simple" xlink:show="embed" xlink:actuate="onLoad" draw:mime-type="image/png"/></draw:frame></text:p>
      </style:header>
      <style:header-left>
        <text:p text:style-name="MP1"><draw:frame draw:style-name="Mfr2" draw:name="Image493" text:anchor-type="char" svg:x="0.4925in" svg:y="0in" svg:width="7.7756in" svg:height="1.3874in" draw:z-index="435"><draw:image xlink:href="Pictures/10000001000002EA00000085A3334DB7.png" xlink:type="simple" xlink:show="embed" xlink:actuate="onLoad" draw:mime-type="image/png"/></draw:frame><draw:frame draw:style-name="Mfr2" draw:name="Image494" text:anchor-type="char" svg:x="1.6811in" svg:y="0.5965in" svg:width="1.5984in" svg:height="0.4035in" draw:z-index="428"><draw:image xlink:href="Pictures/100000010000009900000026A14CA22C.png" xlink:type="simple" xlink:show="embed" xlink:actuate="onLoad" draw:mime-type="image/png"/></draw:frame><draw:frame draw:style-name="Mfr2" draw:name="Image495" text:anchor-type="char" svg:x="5.5709in" svg:y="0.7409in" svg:width="1.9236in" svg:height="0.2028in" draw:z-index="419"><draw:image xlink:href="Pictures/10000001000000B800000013402D6D80.png" xlink:type="simple" xlink:show="embed" xlink:actuate="onLoad" draw:mime-type="image/png"/></draw:frame></text:p>
      </style:header-left>
      <style:footer>
        <text:p text:style-name="MP1"><draw:frame draw:style-name="Mfr1" draw:name="Image 364 Copy 1" text:anchor-type="char" svg:x="3.7902in" svg:y="10.5945in" svg:width="0.6866in" svg:height="0.6189in"><draw:image xlink:href="Pictures/10000001000000840000007752069C51.png" xlink:type="simple" xlink:show="embed" xlink:actuate="onLoad" draw:mime-type="image/png"/></draw:frame><draw:frame draw:style-name="Mfr3" draw:name="Frame189"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24"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24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24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241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23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222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98" text:anchor-type="char" svg:x="7.2972in" svg:y="10.8752in" svg:width="0.2in" svg:height="0.1283in"><draw:text-box><text:p text:style-name="MP6"><text:page-number text:select-page="current">43</text:page-number></text:p></draw:text-box></draw:frame><draw:frame draw:style-name="Mfr3" draw:name="Frame225" text:anchor-type="char" svg:x="7.2972in" svg:y="10.8752in" svg:width="0.2in" svg:height="0.1283in"><draw:text-box><text:p text:style-name="MP6"><text:page-number text:select-page="current">43</text:page-number></text:p></draw:text-box></draw:frame><draw:frame draw:style-name="Mfr3" draw:name="Frame2251" text:anchor-type="char" svg:x="7.2972in" svg:y="10.8752in" svg:width="0.2in" svg:height="0.1283in"><draw:text-box><text:p text:style-name="MP6"><text:page-number text:select-page="current">43</text:page-number></text:p></draw:text-box></draw:frame><draw:frame draw:style-name="Mfr3" draw:name="Frame22511" text:anchor-type="char" svg:x="7.2972in" svg:y="10.8752in" svg:width="0.2in" svg:height="0.1283in"><draw:text-box><text:p text:style-name="MP6"><text:page-number text:select-page="current">43</text:page-number></text:p></draw:text-box></draw:frame><draw:frame draw:style-name="Mfr3" draw:name="Frame225111" text:anchor-type="char" svg:x="7.2972in" svg:y="10.8752in" svg:width="0.2in" svg:height="0.1283in"><draw:text-box><text:p text:style-name="MP6"><text:page-number text:select-page="current">43</text:page-number></text:p></draw:text-box></draw:frame><draw:frame draw:style-name="Mfr3" draw:name="Frame2241111" text:anchor-type="char" svg:x="7.2972in" svg:y="10.8752in" svg:width="0.2in" svg:height="0.1283in"><draw:text-box><text:p text:style-name="MP6"><text:page-number text:select-page="current">43</text:page-number></text:p></draw:text-box></draw:frame><draw:frame draw:style-name="Mfr4" draw:name="Frame22311" text:anchor-type="char" svg:x="7.2972in" svg:y="10.8752in" svg:width="0.2in" svg:height="0.1283in"><draw:text-box><text:p text:style-name="MP6"><text:page-number text:select-page="current">43</text:page-number></text:p></draw:text-box></draw:frame><draw:frame draw:style-name="Mfr2" draw:name="Image496" text:anchor-type="char" svg:x="0.7736in" svg:y="10.8752in" svg:width="1.9181in" svg:height="0.128in"><draw:image xlink:href="Pictures/10000001000000B80000000C00EA2F60.png" xlink:type="simple" xlink:show="embed" xlink:actuate="onLoad" draw:mime-type="image/png"/></draw:frame><draw:frame draw:style-name="Mfr2" draw:name="Image497" text:anchor-type="char" svg:x="7.2972in" svg:y="10.8752in" svg:width="0.1984in" svg:height="0.128in"><draw:image xlink:href="Pictures/10000001000000130000000C5161F074.png" xlink:type="simple" xlink:show="embed" xlink:actuate="onLoad" draw:mime-type="image/png"/></draw:frame></text:p>
      </style:footer>
      <style:footer-left>
        <text:p text:style-name="MP1"><draw:frame draw:style-name="Mfr1" draw:name="Image 367 Copy 1" text:anchor-type="char" svg:x="3.7902in" svg:y="10.5945in" svg:width="0.6866in" svg:height="0.6189in" draw:z-index="183"><draw:image xlink:href="Pictures/10000001000000840000007752069C51.png" xlink:type="simple" xlink:show="embed" xlink:actuate="onLoad" draw:mime-type="image/png"/></draw:frame><draw:frame draw:style-name="Mfr2" draw:name="Image498" text:anchor-type="char" svg:x="0.7736in" svg:y="10.8752in" svg:width="1.9181in" svg:height="0.128in" draw:z-index="412"><draw:image xlink:href="Pictures/10000001000000B80000000C00EA2F60.png" xlink:type="simple" xlink:show="embed" xlink:actuate="onLoad" draw:mime-type="image/png"/></draw:frame><draw:frame draw:style-name="Mfr2" draw:name="Image499" text:anchor-type="char" svg:x="7.2972in" svg:y="10.8752in" svg:width="0.1984in" svg:height="0.128in" draw:z-index="403"><draw:image xlink:href="Pictures/10000001000000130000000C5161F074.png" xlink:type="simple" xlink:show="embed" xlink:actuate="onLoad" draw:mime-type="image/png"/></draw:frame></text:p>
      </style:footer-left>
    </style:master-page>
    <style:master-page style:name="Converted42" style:page-layout-name="Mpm8" draw:style-name="Mdp1">
      <style:header>
        <text:p text:style-name="MP1"><draw:frame draw:style-name="Mfr2" draw:name="Image501" text:anchor-type="char" svg:x="0.4925in" svg:y="0in" svg:width="7.7756in" svg:height="1.3874in" draw:z-index="411"><draw:image xlink:href="Pictures/10000001000002EA00000085A3334DB7.png" xlink:type="simple" xlink:show="embed" xlink:actuate="onLoad" draw:mime-type="image/png"/></draw:frame><draw:frame draw:style-name="Mfr2" draw:name="Image509" text:anchor-type="char" svg:x="1.6811in" svg:y="0.5965in" svg:width="1.5984in" svg:height="0.4035in" draw:z-index="404"><draw:image xlink:href="Pictures/100000010000009900000026A14CA22C.png" xlink:type="simple" xlink:show="embed" xlink:actuate="onLoad" draw:mime-type="image/png"/></draw:frame><draw:frame draw:style-name="Mfr2" draw:name="Image510" text:anchor-type="char" svg:x="5.5709in" svg:y="0.7409in" svg:width="1.9236in" svg:height="0.2028in" draw:z-index="400"><draw:image xlink:href="Pictures/10000001000000B800000013402D6D80.png" xlink:type="simple" xlink:show="embed" xlink:actuate="onLoad" draw:mime-type="image/png"/></draw:frame></text:p>
      </style:header>
      <style:header-left>
        <text:p text:style-name="MP1"><draw:frame draw:style-name="Mfr3" draw:name="Frame209" text:anchor-type="char" svg:x="1.6811in" svg:y="0.5965in" svg:width="1.6in" svg:height="0.4043in"><draw:text-box><text:p text:style-name="MP7"><text:span text:style-name="MT15">ATOS</text:span><text:span text:style-name="MT16"> </text:span><text:span text:style-name="MT15">DO</text:span><text:span text:style-name="MT17"> </text:span><text:span text:style-name="MT18">PODER</text:span></text:p><text:p text:style-name="MP8"><text:span text:style-name="MT15">EXECUTIVO</text:span><text:span text:style-name="MT19"> </text:span><text:span text:style-name="MT18">MUNICIPAL</text:span></text:p></draw:text-box></draw:frame><draw:frame draw:style-name="Mfr3" draw:name="Frame230" text:anchor-type="char" svg:x="1.6811in" svg:y="0.5965in" svg:width="1.6in" svg:height="0.4043in"><draw:text-box><text:p text:style-name="MP7"><text:span text:style-name="MT15">ATOS</text:span><text:span text:style-name="MT16"> </text:span><text:span text:style-name="MT15">DO</text:span><text:span text:style-name="MT17"> </text:span><text:span text:style-name="MT18">PODER</text:span></text:p><text:p text:style-name="MP8"><text:span text:style-name="MT15">EXECUTIVO</text:span><text:span text:style-name="MT19"> </text:span><text:span text:style-name="MT18">MUNICIPAL</text:span></text:p></draw:text-box></draw:frame><draw:frame draw:style-name="Mfr3" draw:name="Frame2301" text:anchor-type="char" svg:x="1.6811in" svg:y="0.5965in" svg:width="1.6in" svg:height="0.4043in"><draw:text-box><text:p text:style-name="MP7"><text:span text:style-name="MT15">ATOS</text:span><text:span text:style-name="MT16"> </text:span><text:span text:style-name="MT15">DO</text:span><text:span text:style-name="MT17"> </text:span><text:span text:style-name="MT18">PODER</text:span></text:p><text:p text:style-name="MP8"><text:span text:style-name="MT15">EXECUTIVO</text:span><text:span text:style-name="MT19"> </text:span><text:span text:style-name="MT18">MUNICIPAL</text:span></text:p></draw:text-box></draw:frame><draw:frame draw:style-name="Mfr3" draw:name="Frame23011" text:anchor-type="char" svg:x="1.6811in" svg:y="0.5965in" svg:width="1.6in" svg:height="0.4043in"><draw:text-box><text:p text:style-name="MP7"><text:span text:style-name="MT15">ATOS</text:span><text:span text:style-name="MT16"> </text:span><text:span text:style-name="MT15">DO</text:span><text:span text:style-name="MT17"> </text:span><text:span text:style-name="MT18">PODER</text:span></text:p><text:p text:style-name="MP8"><text:span text:style-name="MT15">EXECUTIVO</text:span><text:span text:style-name="MT19"> </text:span><text:span text:style-name="MT18">MUNICIPAL</text:span></text:p></draw:text-box></draw:frame><draw:frame draw:style-name="Mfr3" draw:name="Frame230111" text:anchor-type="char" svg:x="1.6811in" svg:y="0.5965in" svg:width="1.6in" svg:height="0.4043in"><draw:text-box><text:p text:style-name="MP7"><text:span text:style-name="MT15">ATOS</text:span><text:span text:style-name="MT16"> </text:span><text:span text:style-name="MT15">DO</text:span><text:span text:style-name="MT17"> </text:span><text:span text:style-name="MT18">PODER</text:span></text:p><text:p text:style-name="MP8"><text:span text:style-name="MT15">EXECUTIVO</text:span><text:span text:style-name="MT19"> </text:span><text:span text:style-name="MT18">MUNICIPAL</text:span></text:p></draw:text-box></draw:frame><draw:frame draw:style-name="Mfr3" draw:name="Frame2291" text:anchor-type="char" svg:x="1.6811in" svg:y="0.5965in" svg:width="1.6in" svg:height="0.4043in"><draw:text-box><text:p text:style-name="MP7"><text:span text:style-name="MT15">ATOS</text:span><text:span text:style-name="MT16"> </text:span><text:span text:style-name="MT15">DO</text:span><text:span text:style-name="MT17"> </text:span><text:span text:style-name="MT18">PODER</text:span></text:p><text:p text:style-name="MP8"><text:span text:style-name="MT15">EXECUTIVO</text:span><text:span text:style-name="MT19"> </text:span><text:span text:style-name="MT18">MUNICIPAL</text:span></text:p></draw:text-box></draw:frame><draw:frame draw:style-name="Mfr4" draw:name="Frame2281" text:anchor-type="char" svg:x="1.6811in" svg:y="0.5965in" svg:width="1.6in" svg:height="0.4043in"><draw:text-box><text:p text:style-name="MP7"><text:span text:style-name="MT15">ATOS</text:span><text:span text:style-name="MT16"> </text:span><text:span text:style-name="MT15">DO</text:span><text:span text:style-name="MT17"> </text:span><text:span text:style-name="MT18">PODER</text:span></text:p><text:p text:style-name="MP8"><text:span text:style-name="MT15">EXECUTIVO</text:span><text:span text:style-name="MT19"> </text:span><text:span text:style-name="MT18">MUNICIPAL</text:span></text:p></draw:text-box></draw:frame><draw:frame draw:style-name="Mfr3" draw:name="Frame222" text:anchor-type="char" svg:x="5.5709in" svg:y="0.7409in" svg:width="1.9252in" svg:height="0.2035in"><draw:text-box><text:p text:style-name="MP3"><text:span text:style-name="MT20">DOM</text:span><text:span text:style-name="MT21"> </text:span><text:span text:style-name="MT20">7655</text:span><text:span text:style-name="MT21"> </text:span><text:span text:style-name="MT20">-</text:span><text:span text:style-name="MT21"> </text:span><text:span text:style-name="MT20">25 de</text:span><text:span text:style-name="MT21"> </text:span><text:span text:style-name="MT20">Agosto</text:span><text:span text:style-name="MT21"> </text:span><text:span text:style-name="MT20">de </text:span><text:span text:style-name="MT22">2026</text:span></text:p></draw:text-box></draw:frame><draw:frame draw:style-name="Mfr3" draw:name="Frame232" text:anchor-type="char" svg:x="5.5709in" svg:y="0.7409in" svg:width="1.9252in" svg:height="0.2035in"><draw:text-box><text:p text:style-name="MP3"><text:span text:style-name="MT20">DOM</text:span><text:span text:style-name="MT21"> </text:span><text:span text:style-name="MT20">7655</text:span><text:span text:style-name="MT21"> </text:span><text:span text:style-name="MT20">-</text:span><text:span text:style-name="MT21"> </text:span><text:span text:style-name="MT20">25 de</text:span><text:span text:style-name="MT21"> </text:span><text:span text:style-name="MT20">Agosto</text:span><text:span text:style-name="MT21"> </text:span><text:span text:style-name="MT20">de </text:span><text:span text:style-name="MT22">2026</text:span></text:p></draw:text-box></draw:frame><draw:frame draw:style-name="Mfr3" draw:name="Frame2321" text:anchor-type="char" svg:x="5.5709in" svg:y="0.7409in" svg:width="1.9252in" svg:height="0.2035in"><draw:text-box><text:p text:style-name="MP3"><text:span text:style-name="MT20">DOM</text:span><text:span text:style-name="MT21"> </text:span><text:span text:style-name="MT20">7655</text:span><text:span text:style-name="MT21"> </text:span><text:span text:style-name="MT20">-</text:span><text:span text:style-name="MT21"> </text:span><text:span text:style-name="MT20">25 de</text:span><text:span text:style-name="MT21"> </text:span><text:span text:style-name="MT20">Agosto</text:span><text:span text:style-name="MT21"> </text:span><text:span text:style-name="MT20">de </text:span><text:span text:style-name="MT22">2026</text:span></text:p></draw:text-box></draw:frame><draw:frame draw:style-name="Mfr3" draw:name="Frame23211" text:anchor-type="char" svg:x="5.5709in" svg:y="0.7409in" svg:width="1.9252in" svg:height="0.2035in"><draw:text-box><text:p text:style-name="MP3"><text:span text:style-name="MT20">DOM</text:span><text:span text:style-name="MT21"> </text:span><text:span text:style-name="MT20">7655</text:span><text:span text:style-name="MT21"> </text:span><text:span text:style-name="MT20">-</text:span><text:span text:style-name="MT21"> </text:span><text:span text:style-name="MT20">25 de</text:span><text:span text:style-name="MT21"> </text:span><text:span text:style-name="MT20">Agosto</text:span><text:span text:style-name="MT21"> </text:span><text:span text:style-name="MT20">de </text:span><text:span text:style-name="MT22">2026</text:span></text:p></draw:text-box></draw:frame><draw:frame draw:style-name="Mfr3" draw:name="Frame232111" text:anchor-type="char" svg:x="5.5709in" svg:y="0.7409in" svg:width="1.9252in" svg:height="0.2035in"><draw:text-box><text:p text:style-name="MP3"><text:span text:style-name="MT20">DOM</text:span><text:span text:style-name="MT21"> </text:span><text:span text:style-name="MT20">7655</text:span><text:span text:style-name="MT21"> </text:span><text:span text:style-name="MT20">-</text:span><text:span text:style-name="MT21"> </text:span><text:span text:style-name="MT20">25 de</text:span><text:span text:style-name="MT21"> </text:span><text:span text:style-name="MT20">Agosto</text:span><text:span text:style-name="MT21"> </text:span><text:span text:style-name="MT20">de </text:span><text:span text:style-name="MT22">2026</text:span></text:p></draw:text-box></draw:frame><draw:frame draw:style-name="Mfr3" draw:name="Frame2301111" text:anchor-type="char" svg:x="5.5709in" svg:y="0.7409in" svg:width="1.9252in" svg:height="0.2035in"><draw:text-box><text:p text:style-name="MP3"><text:span text:style-name="MT20">DOM</text:span><text:span text:style-name="MT21"> </text:span><text:span text:style-name="MT20">7655</text:span><text:span text:style-name="MT21"> </text:span><text:span text:style-name="MT20">-</text:span><text:span text:style-name="MT21"> </text:span><text:span text:style-name="MT20">25 de</text:span><text:span text:style-name="MT21"> </text:span><text:span text:style-name="MT20">Agosto</text:span><text:span text:style-name="MT21"> </text:span><text:span text:style-name="MT20">de </text:span><text:span text:style-name="MT22">2026</text:span></text:p></draw:text-box></draw:frame><draw:frame draw:style-name="Mfr4" draw:name="Frame22911" text:anchor-type="char" svg:x="5.5709in" svg:y="0.7409in" svg:width="1.9252in" svg:height="0.2035in"><draw:text-box><text:p text:style-name="MP3"><text:span text:style-name="MT20">DOM</text:span><text:span text:style-name="MT21"> </text:span><text:span text:style-name="MT20">7655</text:span><text:span text:style-name="MT21"> </text:span><text:span text:style-name="MT20">-</text:span><text:span text:style-name="MT21"> </text:span><text:span text:style-name="MT20">25 de</text:span><text:span text:style-name="MT21"> </text:span><text:span text:style-name="MT20">Agosto</text:span><text:span text:style-name="MT21"> </text:span><text:span text:style-name="MT20">de </text:span><text:span text:style-name="MT22">2026</text:span></text:p></draw:text-box></draw:frame><draw:frame draw:style-name="Mfr2" draw:name="Image511" text:anchor-type="char" svg:x="0.4925in" svg:y="0in" svg:width="7.7756in" svg:height="1.3874in"><draw:image xlink:href="Pictures/10000001000002EA00000085A3334DB7.png" xlink:type="simple" xlink:show="embed" xlink:actuate="onLoad" draw:mime-type="image/png"/></draw:frame><draw:frame draw:style-name="Mfr2" draw:name="Image512" text:anchor-type="char" svg:x="1.6811in" svg:y="0.5965in" svg:width="1.5984in" svg:height="0.4035in"><draw:image xlink:href="Pictures/100000010000009900000026A14CA22C.png" xlink:type="simple" xlink:show="embed" xlink:actuate="onLoad" draw:mime-type="image/png"/></draw:frame><draw:frame draw:style-name="Mfr2" draw:name="Image552" text:anchor-type="char" svg:x="5.5709in" svg:y="0.7409in" svg:width="1.9236in" svg:height="0.2028in"><draw:image xlink:href="Pictures/10000001000000B800000013402D6D80.png" xlink:type="simple" xlink:show="embed" xlink:actuate="onLoad" draw:mime-type="image/png"/></draw:frame></text:p>
      </style:header-left>
      <style:footer>
        <text:p text:style-name="MP1"><draw:frame draw:style-name="Mfr1" draw:name="Image 364 Copy 1 Copy 1" text:anchor-type="char" svg:x="3.7902in" svg:y="10.5945in" svg:width="0.6866in" svg:height="0.6189in" draw:z-index="188"><draw:image xlink:href="Pictures/10000001000000840000007752069C51.png" xlink:type="simple" xlink:show="embed" xlink:actuate="onLoad" draw:mime-type="image/png"/></draw:frame><draw:frame draw:style-name="Mfr2" draw:name="Image553" text:anchor-type="char" svg:x="0.7736in" svg:y="10.8752in" svg:width="1.9181in" svg:height="0.128in" draw:z-index="395"><draw:image xlink:href="Pictures/10000001000000B80000000C00EA2F60.png" xlink:type="simple" xlink:show="embed" xlink:actuate="onLoad" draw:mime-type="image/png"/></draw:frame><draw:frame draw:style-name="Mfr2" draw:name="Image554" text:anchor-type="char" svg:x="7.2972in" svg:y="10.8752in" svg:width="0.1984in" svg:height="0.128in" draw:z-index="386"><draw:image xlink:href="Pictures/10000001000000130000000C5161F074.png" xlink:type="simple" xlink:show="embed" xlink:actuate="onLoad" draw:mime-type="image/png"/></draw:frame></text:p>
      </style:footer>
      <style:footer-left>
        <text:p text:style-name="MP1"><draw:frame draw:style-name="Mfr1" draw:name="Image 367 Copy 1 Copy 1" text:anchor-type="char" svg:x="3.7902in" svg:y="10.5945in" svg:width="0.6866in" svg:height="0.6189in"><draw:image xlink:href="Pictures/10000001000000840000007752069C51.png" xlink:type="simple" xlink:show="embed" xlink:actuate="onLoad" draw:mime-type="image/png"/></draw:frame><draw:frame draw:style-name="Mfr3" draw:name="Frame227"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35"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35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35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351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33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23211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28" text:anchor-type="char" svg:x="7.2972in" svg:y="10.8752in" svg:width="0.2in" svg:height="0.1283in"><draw:text-box><text:p text:style-name="MP6"><text:page-number text:select-page="current">44</text:page-number></text:p></draw:text-box></draw:frame><draw:frame draw:style-name="Mfr3" draw:name="Frame236" text:anchor-type="char" svg:x="7.2972in" svg:y="10.8752in" svg:width="0.2in" svg:height="0.1283in"><draw:text-box><text:p text:style-name="MP6"><text:page-number text:select-page="current">44</text:page-number></text:p></draw:text-box></draw:frame><draw:frame draw:style-name="Mfr3" draw:name="Frame2361" text:anchor-type="char" svg:x="7.2972in" svg:y="10.8752in" svg:width="0.2in" svg:height="0.1283in"><draw:text-box><text:p text:style-name="MP6"><text:page-number text:select-page="current">44</text:page-number></text:p></draw:text-box></draw:frame><draw:frame draw:style-name="Mfr3" draw:name="Frame23611" text:anchor-type="char" svg:x="7.2972in" svg:y="10.8752in" svg:width="0.2in" svg:height="0.1283in"><draw:text-box><text:p text:style-name="MP6"><text:page-number text:select-page="current">44</text:page-number></text:p></draw:text-box></draw:frame><draw:frame draw:style-name="Mfr3" draw:name="Frame236111" text:anchor-type="char" svg:x="7.2972in" svg:y="10.8752in" svg:width="0.2in" svg:height="0.1283in"><draw:text-box><text:p text:style-name="MP6"><text:page-number text:select-page="current">44</text:page-number></text:p></draw:text-box></draw:frame><draw:frame draw:style-name="Mfr3" draw:name="Frame2341" text:anchor-type="char" svg:x="7.2972in" svg:y="10.8752in" svg:width="0.2in" svg:height="0.1283in"><draw:text-box><text:p text:style-name="MP6"><text:page-number text:select-page="current">44</text:page-number></text:p></draw:text-box></draw:frame><draw:frame draw:style-name="Mfr4" draw:name="Frame23311" text:anchor-type="char" svg:x="7.2972in" svg:y="10.8752in" svg:width="0.2in" svg:height="0.1283in"><draw:text-box><text:p text:style-name="MP6"><text:page-number text:select-page="current">44</text:page-number></text:p></draw:text-box></draw:frame><draw:frame draw:style-name="Mfr2" draw:name="Image555" text:anchor-type="char" svg:x="0.7736in" svg:y="10.8752in" svg:width="1.9181in" svg:height="0.128in"><draw:image xlink:href="Pictures/10000001000000B80000000C00EA2F60.png" xlink:type="simple" xlink:show="embed" xlink:actuate="onLoad" draw:mime-type="image/png"/></draw:frame><draw:frame draw:style-name="Mfr2" draw:name="Image570" text:anchor-type="char" svg:x="7.2972in" svg:y="10.8752in" svg:width="0.1984in" svg:height="0.128in"><draw:image xlink:href="Pictures/10000001000000130000000C5161F074.png" xlink:type="simple" xlink:show="embed" xlink:actuate="onLoad" draw:mime-type="image/png"/></draw:frame></text:p>
      </style:footer-left>
    </style:master-page>
    <style:master-page style:name="Converted43" style:page-layout-name="Mpm8" draw:style-name="Mdp1">
      <style:header>
        <text:p text:style-name="MP1"><draw:frame draw:style-name="Mfr3" draw:name="Frame229" text:anchor-type="char" svg:x="1.6811in" svg:y="0.5965in" svg:width="1.6in" svg:height="0.4043in"><draw:text-box><text:p text:style-name="MP7"><text:span text:style-name="MT15">ATOS</text:span><text:span text:style-name="MT16"> </text:span><text:span text:style-name="MT15">DO</text:span><text:span text:style-name="MT17"> </text:span><text:span text:style-name="MT18">PODER</text:span></text:p><text:p text:style-name="MP8"><text:span text:style-name="MT15">EXECUTIVO</text:span><text:span text:style-name="MT19"> </text:span><text:span text:style-name="MT18">MUNICIPAL</text:span></text:p></draw:text-box></draw:frame><draw:frame draw:style-name="Mfr3" draw:name="Frame237" text:anchor-type="char" svg:x="1.6811in" svg:y="0.5965in" svg:width="1.6in" svg:height="0.4043in"><draw:text-box><text:p text:style-name="MP7"><text:span text:style-name="MT15">ATOS</text:span><text:span text:style-name="MT16"> </text:span><text:span text:style-name="MT15">DO</text:span><text:span text:style-name="MT17"> </text:span><text:span text:style-name="MT18">PODER</text:span></text:p><text:p text:style-name="MP8"><text:span text:style-name="MT15">EXECUTIVO</text:span><text:span text:style-name="MT19"> </text:span><text:span text:style-name="MT18">MUNICIPAL</text:span></text:p></draw:text-box></draw:frame><draw:frame draw:style-name="Mfr3" draw:name="Frame2371" text:anchor-type="char" svg:x="1.6811in" svg:y="0.5965in" svg:width="1.6in" svg:height="0.4043in"><draw:text-box><text:p text:style-name="MP7"><text:span text:style-name="MT15">ATOS</text:span><text:span text:style-name="MT16"> </text:span><text:span text:style-name="MT15">DO</text:span><text:span text:style-name="MT17"> </text:span><text:span text:style-name="MT18">PODER</text:span></text:p><text:p text:style-name="MP8"><text:span text:style-name="MT15">EXECUTIVO</text:span><text:span text:style-name="MT19"> </text:span><text:span text:style-name="MT18">MUNICIPAL</text:span></text:p></draw:text-box></draw:frame><draw:frame draw:style-name="Mfr3" draw:name="Frame23711" text:anchor-type="char" svg:x="1.6811in" svg:y="0.5965in" svg:width="1.6in" svg:height="0.4043in"><draw:text-box><text:p text:style-name="MP7"><text:span text:style-name="MT15">ATOS</text:span><text:span text:style-name="MT16"> </text:span><text:span text:style-name="MT15">DO</text:span><text:span text:style-name="MT17"> </text:span><text:span text:style-name="MT18">PODER</text:span></text:p><text:p text:style-name="MP8"><text:span text:style-name="MT15">EXECUTIVO</text:span><text:span text:style-name="MT19"> </text:span><text:span text:style-name="MT18">MUNICIPAL</text:span></text:p></draw:text-box></draw:frame><draw:frame draw:style-name="Mfr3" draw:name="Frame237111" text:anchor-type="char" svg:x="1.6811in" svg:y="0.5965in" svg:width="1.6in" svg:height="0.4043in"><draw:text-box><text:p text:style-name="MP7"><text:span text:style-name="MT15">ATOS</text:span><text:span text:style-name="MT16"> </text:span><text:span text:style-name="MT15">DO</text:span><text:span text:style-name="MT17"> </text:span><text:span text:style-name="MT18">PODER</text:span></text:p><text:p text:style-name="MP8"><text:span text:style-name="MT15">EXECUTIVO</text:span><text:span text:style-name="MT19"> </text:span><text:span text:style-name="MT18">MUNICIPAL</text:span></text:p></draw:text-box></draw:frame><draw:frame draw:style-name="Mfr3" draw:name="Frame2351111" text:anchor-type="char" svg:x="1.6811in" svg:y="0.5965in" svg:width="1.6in" svg:height="0.4043in"><draw:text-box><text:p text:style-name="MP7"><text:span text:style-name="MT15">ATOS</text:span><text:span text:style-name="MT16"> </text:span><text:span text:style-name="MT15">DO</text:span><text:span text:style-name="MT17"> </text:span><text:span text:style-name="MT18">PODER</text:span></text:p><text:p text:style-name="MP8"><text:span text:style-name="MT15">EXECUTIVO</text:span><text:span text:style-name="MT19"> </text:span><text:span text:style-name="MT18">MUNICIPAL</text:span></text:p></draw:text-box></draw:frame><draw:frame draw:style-name="Mfr4" draw:name="Frame23411" text:anchor-type="char" svg:x="1.6811in" svg:y="0.5965in" svg:width="1.6in" svg:height="0.4043in"><draw:text-box><text:p text:style-name="MP7"><text:span text:style-name="MT15">ATOS</text:span><text:span text:style-name="MT16"> </text:span><text:span text:style-name="MT15">DO</text:span><text:span text:style-name="MT17"> </text:span><text:span text:style-name="MT18">PODER</text:span></text:p><text:p text:style-name="MP8"><text:span text:style-name="MT15">EXECUTIVO</text:span><text:span text:style-name="MT19"> </text:span><text:span text:style-name="MT18">MUNICIPAL</text:span></text:p></draw:text-box></draw:frame><draw:frame draw:style-name="Mfr3" draw:name="Frame233" text:anchor-type="char" svg:x="5.5709in" svg:y="0.7409in" svg:width="1.9252in" svg:height="0.2035in"><draw:text-box><text:p text:style-name="MP3"><text:span text:style-name="MT20">DOM</text:span><text:span text:style-name="MT21"> </text:span><text:span text:style-name="MT20">7655</text:span><text:span text:style-name="MT21"> </text:span><text:span text:style-name="MT20">-</text:span><text:span text:style-name="MT21"> </text:span><text:span text:style-name="MT20">25 de</text:span><text:span text:style-name="MT21"> </text:span><text:span text:style-name="MT20">Agosto</text:span><text:span text:style-name="MT21"> </text:span><text:span text:style-name="MT20">de </text:span><text:span text:style-name="MT22">2026</text:span></text:p></draw:text-box></draw:frame><draw:frame draw:style-name="Mfr3" draw:name="Frame238" text:anchor-type="char" svg:x="5.5709in" svg:y="0.7409in" svg:width="1.9252in" svg:height="0.2035in"><draw:text-box><text:p text:style-name="MP3"><text:span text:style-name="MT20">DOM</text:span><text:span text:style-name="MT21"> </text:span><text:span text:style-name="MT20">7655</text:span><text:span text:style-name="MT21"> </text:span><text:span text:style-name="MT20">-</text:span><text:span text:style-name="MT21"> </text:span><text:span text:style-name="MT20">25 de</text:span><text:span text:style-name="MT21"> </text:span><text:span text:style-name="MT20">Agosto</text:span><text:span text:style-name="MT21"> </text:span><text:span text:style-name="MT20">de </text:span><text:span text:style-name="MT22">2026</text:span></text:p></draw:text-box></draw:frame><draw:frame draw:style-name="Mfr3" draw:name="Frame2381" text:anchor-type="char" svg:x="5.5709in" svg:y="0.7409in" svg:width="1.9252in" svg:height="0.2035in"><draw:text-box><text:p text:style-name="MP3"><text:span text:style-name="MT20">DOM</text:span><text:span text:style-name="MT21"> </text:span><text:span text:style-name="MT20">7655</text:span><text:span text:style-name="MT21"> </text:span><text:span text:style-name="MT20">-</text:span><text:span text:style-name="MT21"> </text:span><text:span text:style-name="MT20">25 de</text:span><text:span text:style-name="MT21"> </text:span><text:span text:style-name="MT20">Agosto</text:span><text:span text:style-name="MT21"> </text:span><text:span text:style-name="MT20">de </text:span><text:span text:style-name="MT22">2026</text:span></text:p></draw:text-box></draw:frame><draw:frame draw:style-name="Mfr3" draw:name="Frame23811" text:anchor-type="char" svg:x="5.5709in" svg:y="0.7409in" svg:width="1.9252in" svg:height="0.2035in"><draw:text-box><text:p text:style-name="MP3"><text:span text:style-name="MT20">DOM</text:span><text:span text:style-name="MT21"> </text:span><text:span text:style-name="MT20">7655</text:span><text:span text:style-name="MT21"> </text:span><text:span text:style-name="MT20">-</text:span><text:span text:style-name="MT21"> </text:span><text:span text:style-name="MT20">25 de</text:span><text:span text:style-name="MT21"> </text:span><text:span text:style-name="MT20">Agosto</text:span><text:span text:style-name="MT21"> </text:span><text:span text:style-name="MT20">de </text:span><text:span text:style-name="MT22">2026</text:span></text:p></draw:text-box></draw:frame><draw:frame draw:style-name="Mfr3" draw:name="Frame238111" text:anchor-type="char" svg:x="5.5709in" svg:y="0.7409in" svg:width="1.9252in" svg:height="0.2035in"><draw:text-box><text:p text:style-name="MP3"><text:span text:style-name="MT20">DOM</text:span><text:span text:style-name="MT21"> </text:span><text:span text:style-name="MT20">7655</text:span><text:span text:style-name="MT21"> </text:span><text:span text:style-name="MT20">-</text:span><text:span text:style-name="MT21"> </text:span><text:span text:style-name="MT20">25 de</text:span><text:span text:style-name="MT21"> </text:span><text:span text:style-name="MT20">Agosto</text:span><text:span text:style-name="MT21"> </text:span><text:span text:style-name="MT20">de </text:span><text:span text:style-name="MT22">2026</text:span></text:p></draw:text-box></draw:frame><draw:frame draw:style-name="Mfr3" draw:name="Frame2361111" text:anchor-type="char" svg:x="5.5709in" svg:y="0.7409in" svg:width="1.9252in" svg:height="0.2035in"><draw:text-box><text:p text:style-name="MP3"><text:span text:style-name="MT20">DOM</text:span><text:span text:style-name="MT21"> </text:span><text:span text:style-name="MT20">7655</text:span><text:span text:style-name="MT21"> </text:span><text:span text:style-name="MT20">-</text:span><text:span text:style-name="MT21"> </text:span><text:span text:style-name="MT20">25 de</text:span><text:span text:style-name="MT21"> </text:span><text:span text:style-name="MT20">Agosto</text:span><text:span text:style-name="MT21"> </text:span><text:span text:style-name="MT20">de </text:span><text:span text:style-name="MT22">2026</text:span></text:p></draw:text-box></draw:frame><draw:frame draw:style-name="Mfr4" draw:name="Frame23511111" text:anchor-type="char" svg:x="5.5709in" svg:y="0.7409in" svg:width="1.9252in" svg:height="0.2035in"><draw:text-box><text:p text:style-name="MP3"><text:span text:style-name="MT20">DOM</text:span><text:span text:style-name="MT21"> </text:span><text:span text:style-name="MT20">7655</text:span><text:span text:style-name="MT21"> </text:span><text:span text:style-name="MT20">-</text:span><text:span text:style-name="MT21"> </text:span><text:span text:style-name="MT20">25 de</text:span><text:span text:style-name="MT21"> </text:span><text:span text:style-name="MT20">Agosto</text:span><text:span text:style-name="MT21"> </text:span><text:span text:style-name="MT20">de </text:span><text:span text:style-name="MT22">2026</text:span></text:p></draw:text-box></draw:frame><draw:frame draw:style-name="Mfr2" draw:name="Image571" text:anchor-type="char" svg:x="0.4925in" svg:y="0in" svg:width="7.7756in" svg:height="1.3874in"><draw:image xlink:href="Pictures/10000001000002EA00000085A3334DB7.png" xlink:type="simple" xlink:show="embed" xlink:actuate="onLoad" draw:mime-type="image/png"/></draw:frame><draw:frame draw:style-name="Mfr2" draw:name="Image572" text:anchor-type="char" svg:x="1.6811in" svg:y="0.5965in" svg:width="1.5984in" svg:height="0.4035in"><draw:image xlink:href="Pictures/100000010000009900000026A14CA22C.png" xlink:type="simple" xlink:show="embed" xlink:actuate="onLoad" draw:mime-type="image/png"/></draw:frame><draw:frame draw:style-name="Mfr2" draw:name="Image573" text:anchor-type="char" svg:x="5.5709in" svg:y="0.7409in" svg:width="1.9236in" svg:height="0.2028in"><draw:image xlink:href="Pictures/10000001000000B800000013402D6D80.png" xlink:type="simple" xlink:show="embed" xlink:actuate="onLoad" draw:mime-type="image/png"/></draw:frame></text:p>
      </style:header>
      <style:header-left>
        <text:p text:style-name="MP1"><draw:frame draw:style-name="Mfr2" draw:name="Image618" text:anchor-type="char" svg:x="0.4925in" svg:y="0in" svg:width="7.7756in" svg:height="1.3874in" draw:z-index="394"><draw:image xlink:href="Pictures/10000001000002EA00000085A3334DB7.png" xlink:type="simple" xlink:show="embed" xlink:actuate="onLoad" draw:mime-type="image/png"/></draw:frame><draw:frame draw:style-name="Mfr2" draw:name="Image619" text:anchor-type="char" svg:x="1.6811in" svg:y="0.5965in" svg:width="1.5984in" svg:height="0.4035in" draw:z-index="387"><draw:image xlink:href="Pictures/100000010000009900000026A14CA22C.png" xlink:type="simple" xlink:show="embed" xlink:actuate="onLoad" draw:mime-type="image/png"/></draw:frame><draw:frame draw:style-name="Mfr2" draw:name="Image620" text:anchor-type="char" svg:x="5.5709in" svg:y="0.7409in" svg:width="1.9236in" svg:height="0.2028in" draw:z-index="378"><draw:image xlink:href="Pictures/10000001000000B800000013402D6D80.png" xlink:type="simple" xlink:show="embed" xlink:actuate="onLoad" draw:mime-type="image/png"/></draw:frame></text:p>
      </style:header-left>
      <style:footer>
        <text:p text:style-name="MP1"><draw:frame draw:style-name="Mfr1" draw:name="Image 364 Copy 1 Copy 1 Copy 1" text:anchor-type="char" svg:x="3.7902in" svg:y="10.5945in" svg:width="0.6866in" svg:height="0.6189in"><draw:image xlink:href="Pictures/10000001000000840000007752069C51.png" xlink:type="simple" xlink:show="embed" xlink:actuate="onLoad" draw:mime-type="image/png"/></draw:frame><draw:frame draw:style-name="Mfr3" draw:name="Frame240"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4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4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41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411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39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23811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42" text:anchor-type="char" svg:x="7.2972in" svg:y="10.8752in" svg:width="0.2in" svg:height="0.1283in"><draw:text-box><text:p text:style-name="MP6"><text:page-number text:select-page="current">45</text:page-number></text:p></draw:text-box></draw:frame><draw:frame draw:style-name="Mfr3" draw:name="Frame2421" text:anchor-type="char" svg:x="7.2972in" svg:y="10.8752in" svg:width="0.2in" svg:height="0.1283in"><draw:text-box><text:p text:style-name="MP6"><text:page-number text:select-page="current">45</text:page-number></text:p></draw:text-box></draw:frame><draw:frame draw:style-name="Mfr3" draw:name="Frame24211" text:anchor-type="char" svg:x="7.2972in" svg:y="10.8752in" svg:width="0.2in" svg:height="0.1283in"><draw:text-box><text:p text:style-name="MP6"><text:page-number text:select-page="current">45</text:page-number></text:p></draw:text-box></draw:frame><draw:frame draw:style-name="Mfr3" draw:name="Frame242111" text:anchor-type="char" svg:x="7.2972in" svg:y="10.8752in" svg:width="0.2in" svg:height="0.1283in"><draw:text-box><text:p text:style-name="MP6"><text:page-number text:select-page="current">45</text:page-number></text:p></draw:text-box></draw:frame><draw:frame draw:style-name="Mfr3" draw:name="Frame2421111" text:anchor-type="char" svg:x="7.2972in" svg:y="10.8752in" svg:width="0.2in" svg:height="0.1283in"><draw:text-box><text:p text:style-name="MP6"><text:page-number text:select-page="current">45</text:page-number></text:p></draw:text-box></draw:frame><draw:frame draw:style-name="Mfr3" draw:name="Frame2401" text:anchor-type="char" svg:x="7.2972in" svg:y="10.8752in" svg:width="0.2in" svg:height="0.1283in"><draw:text-box><text:p text:style-name="MP6"><text:page-number text:select-page="current">45</text:page-number></text:p></draw:text-box></draw:frame><draw:frame draw:style-name="Mfr4" draw:name="Frame23911" text:anchor-type="char" svg:x="7.2972in" svg:y="10.8752in" svg:width="0.2in" svg:height="0.1283in"><draw:text-box><text:p text:style-name="MP6"><text:page-number text:select-page="current">45</text:page-number></text:p></draw:text-box></draw:frame><draw:frame draw:style-name="Mfr2" draw:name="Image621" text:anchor-type="char" svg:x="0.7736in" svg:y="10.8752in" svg:width="1.9181in" svg:height="0.128in"><draw:image xlink:href="Pictures/10000001000000B80000000C00EA2F60.png" xlink:type="simple" xlink:show="embed" xlink:actuate="onLoad" draw:mime-type="image/png"/></draw:frame><draw:frame draw:style-name="Mfr2" draw:name="Image631" text:anchor-type="char" svg:x="7.2972in" svg:y="10.8752in" svg:width="0.1984in" svg:height="0.128in"><draw:image xlink:href="Pictures/10000001000000130000000C5161F074.png" xlink:type="simple" xlink:show="embed" xlink:actuate="onLoad" draw:mime-type="image/png"/></draw:frame></text:p>
      </style:footer>
      <style:footer-left>
        <text:p text:style-name="MP1"><draw:frame draw:style-name="Mfr1" draw:name="Image 367 Copy 1 Copy 1 Copy 1" text:anchor-type="char" svg:x="3.7902in" svg:y="10.5945in" svg:width="0.6866in" svg:height="0.6189in" draw:z-index="202"><draw:image xlink:href="Pictures/10000001000000840000007752069C51.png" xlink:type="simple" xlink:show="embed" xlink:actuate="onLoad" draw:mime-type="image/png"/></draw:frame><draw:frame draw:style-name="Mfr2" draw:name="Image632" text:anchor-type="char" svg:x="0.7736in" svg:y="10.8752in" svg:width="1.9181in" svg:height="0.128in" draw:z-index="377"><draw:image xlink:href="Pictures/10000001000000B80000000C00EA2F60.png" xlink:type="simple" xlink:show="embed" xlink:actuate="onLoad" draw:mime-type="image/png"/></draw:frame><draw:frame draw:style-name="Mfr2" draw:name="Image633" text:anchor-type="char" svg:x="7.2972in" svg:y="10.8752in" svg:width="0.1984in" svg:height="0.128in" draw:z-index="361"><draw:image xlink:href="Pictures/10000001000000130000000C5161F074.png" xlink:type="simple" xlink:show="embed" xlink:actuate="onLoad" draw:mime-type="image/png"/></draw:frame></text:p>
      </style:footer-left>
    </style:master-page>
    <style:master-page style:name="Converted44" style:page-layout-name="Mpm8" draw:style-name="Mdp1">
      <style:header>
        <text:p text:style-name="MP1"><draw:frame draw:style-name="Mfr2" draw:name="Image634" text:anchor-type="char" svg:x="0.4925in" svg:y="0in" svg:width="7.7756in" svg:height="1.3874in" draw:z-index="379"><draw:image xlink:href="Pictures/10000001000002EA00000085A3334DB7.png" xlink:type="simple" xlink:show="embed" xlink:actuate="onLoad" draw:mime-type="image/png"/></draw:frame><draw:frame draw:style-name="Mfr2" draw:name="Image674" text:anchor-type="char" svg:x="1.6811in" svg:y="0.5965in" svg:width="1.5984in" svg:height="0.4035in" draw:z-index="364"><draw:image xlink:href="Pictures/100000010000009900000026A14CA22C.png" xlink:type="simple" xlink:show="embed" xlink:actuate="onLoad" draw:mime-type="image/png"/></draw:frame><draw:frame draw:style-name="Mfr2" draw:name="Image675" text:anchor-type="char" svg:x="5.5709in" svg:y="0.7409in" svg:width="1.9236in" svg:height="0.2028in" draw:z-index="362"><draw:image xlink:href="Pictures/10000001000000B800000013402D6D80.png" xlink:type="simple" xlink:show="embed" xlink:actuate="onLoad" draw:mime-type="image/png"/></draw:frame></text:p>
      </style:header>
      <style:header-left>
        <text:p text:style-name="MP1"><draw:frame draw:style-name="Mfr3" draw:name="Frame247" text:anchor-type="char" svg:x="1.6811in" svg:y="0.5965in" svg:width="1.6in" svg:height="0.4043in"><draw:text-box><text:p text:style-name="MP7"><text:span text:style-name="MT15">ATOS</text:span><text:span text:style-name="MT16"> </text:span><text:span text:style-name="MT15">DO</text:span><text:span text:style-name="MT17"> </text:span><text:span text:style-name="MT18">PODER</text:span></text:p><text:p text:style-name="MP8"><text:span text:style-name="MT15">EXECUTIVO</text:span><text:span text:style-name="MT19"> </text:span><text:span text:style-name="MT18">MUNICIPAL</text:span></text:p></draw:text-box></draw:frame><draw:frame draw:style-name="Mfr3" draw:name="Frame2471" text:anchor-type="char" svg:x="1.6811in" svg:y="0.5965in" svg:width="1.6in" svg:height="0.4043in"><draw:text-box><text:p text:style-name="MP7"><text:span text:style-name="MT15">ATOS</text:span><text:span text:style-name="MT16"> </text:span><text:span text:style-name="MT15">DO</text:span><text:span text:style-name="MT17"> </text:span><text:span text:style-name="MT18">PODER</text:span></text:p><text:p text:style-name="MP8"><text:span text:style-name="MT15">EXECUTIVO</text:span><text:span text:style-name="MT19"> </text:span><text:span text:style-name="MT18">MUNICIPAL</text:span></text:p></draw:text-box></draw:frame><draw:frame draw:style-name="Mfr3" draw:name="Frame24711" text:anchor-type="char" svg:x="1.6811in" svg:y="0.5965in" svg:width="1.6in" svg:height="0.4043in"><draw:text-box><text:p text:style-name="MP7"><text:span text:style-name="MT15">ATOS</text:span><text:span text:style-name="MT16"> </text:span><text:span text:style-name="MT15">DO</text:span><text:span text:style-name="MT17"> </text:span><text:span text:style-name="MT18">PODER</text:span></text:p><text:p text:style-name="MP8"><text:span text:style-name="MT15">EXECUTIVO</text:span><text:span text:style-name="MT19"> </text:span><text:span text:style-name="MT18">MUNICIPAL</text:span></text:p></draw:text-box></draw:frame><draw:frame draw:style-name="Mfr3" draw:name="Frame247111" text:anchor-type="char" svg:x="1.6811in" svg:y="0.5965in" svg:width="1.6in" svg:height="0.4043in"><draw:text-box><text:p text:style-name="MP7"><text:span text:style-name="MT15">ATOS</text:span><text:span text:style-name="MT16"> </text:span><text:span text:style-name="MT15">DO</text:span><text:span text:style-name="MT17"> </text:span><text:span text:style-name="MT18">PODER</text:span></text:p><text:p text:style-name="MP8"><text:span text:style-name="MT15">EXECUTIVO</text:span><text:span text:style-name="MT19"> </text:span><text:span text:style-name="MT18">MUNICIPAL</text:span></text:p></draw:text-box></draw:frame><draw:frame draw:style-name="Mfr3" draw:name="Frame2471111" text:anchor-type="char" svg:x="1.6811in" svg:y="0.5965in" svg:width="1.6in" svg:height="0.4043in"><draw:text-box><text:p text:style-name="MP7"><text:span text:style-name="MT15">ATOS</text:span><text:span text:style-name="MT16"> </text:span><text:span text:style-name="MT15">DO</text:span><text:span text:style-name="MT17"> </text:span><text:span text:style-name="MT18">PODER</text:span></text:p><text:p text:style-name="MP8"><text:span text:style-name="MT15">EXECUTIVO</text:span><text:span text:style-name="MT19"> </text:span><text:span text:style-name="MT18">MUNICIPAL</text:span></text:p></draw:text-box></draw:frame><draw:frame draw:style-name="Mfr3" draw:name="Frame2451" text:anchor-type="char" svg:x="1.6811in" svg:y="0.5965in" svg:width="1.6in" svg:height="0.4043in"><draw:text-box><text:p text:style-name="MP7"><text:span text:style-name="MT15">ATOS</text:span><text:span text:style-name="MT16"> </text:span><text:span text:style-name="MT15">DO</text:span><text:span text:style-name="MT17"> </text:span><text:span text:style-name="MT18">PODER</text:span></text:p><text:p text:style-name="MP8"><text:span text:style-name="MT15">EXECUTIVO</text:span><text:span text:style-name="MT19"> </text:span><text:span text:style-name="MT18">MUNICIPAL</text:span></text:p></draw:text-box></draw:frame><draw:frame draw:style-name="Mfr4" draw:name="Frame2441" text:anchor-type="char" svg:x="1.6811in" svg:y="0.5965in" svg:width="1.6in" svg:height="0.4043in"><draw:text-box><text:p text:style-name="MP7"><text:span text:style-name="MT15">ATOS</text:span><text:span text:style-name="MT16"> </text:span><text:span text:style-name="MT15">DO</text:span><text:span text:style-name="MT17"> </text:span><text:span text:style-name="MT18">PODER</text:span></text:p><text:p text:style-name="MP8"><text:span text:style-name="MT15">EXECUTIVO</text:span><text:span text:style-name="MT19"> </text:span><text:span text:style-name="MT18">MUNICIPAL</text:span></text:p></draw:text-box></draw:frame><draw:frame draw:style-name="Mfr3" draw:name="Frame248" text:anchor-type="char" svg:x="5.5709in" svg:y="0.7409in" svg:width="1.9252in" svg:height="0.2035in"><draw:text-box><text:p text:style-name="MP3"><text:span text:style-name="MT20">DOM</text:span><text:span text:style-name="MT21"> </text:span><text:span text:style-name="MT20">7655</text:span><text:span text:style-name="MT21"> </text:span><text:span text:style-name="MT20">-</text:span><text:span text:style-name="MT21"> </text:span><text:span text:style-name="MT20">25 de</text:span><text:span text:style-name="MT21"> </text:span><text:span text:style-name="MT20">Agosto</text:span><text:span text:style-name="MT21"> </text:span><text:span text:style-name="MT20">de </text:span><text:span text:style-name="MT22">2026</text:span></text:p></draw:text-box></draw:frame><draw:frame draw:style-name="Mfr3" draw:name="Frame2481" text:anchor-type="char" svg:x="5.5709in" svg:y="0.7409in" svg:width="1.9252in" svg:height="0.2035in"><draw:text-box><text:p text:style-name="MP3"><text:span text:style-name="MT20">DOM</text:span><text:span text:style-name="MT21"> </text:span><text:span text:style-name="MT20">7655</text:span><text:span text:style-name="MT21"> </text:span><text:span text:style-name="MT20">-</text:span><text:span text:style-name="MT21"> </text:span><text:span text:style-name="MT20">25 de</text:span><text:span text:style-name="MT21"> </text:span><text:span text:style-name="MT20">Agosto</text:span><text:span text:style-name="MT21"> </text:span><text:span text:style-name="MT20">de </text:span><text:span text:style-name="MT22">2026</text:span></text:p></draw:text-box></draw:frame><draw:frame draw:style-name="Mfr3" draw:name="Frame24811" text:anchor-type="char" svg:x="5.5709in" svg:y="0.7409in" svg:width="1.9252in" svg:height="0.2035in"><draw:text-box><text:p text:style-name="MP3"><text:span text:style-name="MT20">DOM</text:span><text:span text:style-name="MT21"> </text:span><text:span text:style-name="MT20">7655</text:span><text:span text:style-name="MT21"> </text:span><text:span text:style-name="MT20">-</text:span><text:span text:style-name="MT21"> </text:span><text:span text:style-name="MT20">25 de</text:span><text:span text:style-name="MT21"> </text:span><text:span text:style-name="MT20">Agosto</text:span><text:span text:style-name="MT21"> </text:span><text:span text:style-name="MT20">de </text:span><text:span text:style-name="MT22">2026</text:span></text:p></draw:text-box></draw:frame><draw:frame draw:style-name="Mfr3" draw:name="Frame248111" text:anchor-type="char" svg:x="5.5709in" svg:y="0.7409in" svg:width="1.9252in" svg:height="0.2035in"><draw:text-box><text:p text:style-name="MP3"><text:span text:style-name="MT20">DOM</text:span><text:span text:style-name="MT21"> </text:span><text:span text:style-name="MT20">7655</text:span><text:span text:style-name="MT21"> </text:span><text:span text:style-name="MT20">-</text:span><text:span text:style-name="MT21"> </text:span><text:span text:style-name="MT20">25 de</text:span><text:span text:style-name="MT21"> </text:span><text:span text:style-name="MT20">Agosto</text:span><text:span text:style-name="MT21"> </text:span><text:span text:style-name="MT20">de </text:span><text:span text:style-name="MT22">2026</text:span></text:p></draw:text-box></draw:frame><draw:frame draw:style-name="Mfr3" draw:name="Frame2481111" text:anchor-type="char" svg:x="5.5709in" svg:y="0.7409in" svg:width="1.9252in" svg:height="0.2035in"><draw:text-box><text:p text:style-name="MP3"><text:span text:style-name="MT20">DOM</text:span><text:span text:style-name="MT21"> </text:span><text:span text:style-name="MT20">7655</text:span><text:span text:style-name="MT21"> </text:span><text:span text:style-name="MT20">-</text:span><text:span text:style-name="MT21"> </text:span><text:span text:style-name="MT20">25 de</text:span><text:span text:style-name="MT21"> </text:span><text:span text:style-name="MT20">Agosto</text:span><text:span text:style-name="MT21"> </text:span><text:span text:style-name="MT20">de </text:span><text:span text:style-name="MT22">2026</text:span></text:p></draw:text-box></draw:frame><draw:frame draw:style-name="Mfr3" draw:name="Frame2461" text:anchor-type="char" svg:x="5.5709in" svg:y="0.7409in" svg:width="1.9252in" svg:height="0.2035in"><draw:text-box><text:p text:style-name="MP3"><text:span text:style-name="MT20">DOM</text:span><text:span text:style-name="MT21"> </text:span><text:span text:style-name="MT20">7655</text:span><text:span text:style-name="MT21"> </text:span><text:span text:style-name="MT20">-</text:span><text:span text:style-name="MT21"> </text:span><text:span text:style-name="MT20">25 de</text:span><text:span text:style-name="MT21"> </text:span><text:span text:style-name="MT20">Agosto</text:span><text:span text:style-name="MT21"> </text:span><text:span text:style-name="MT20">de </text:span><text:span text:style-name="MT22">2026</text:span></text:p></draw:text-box></draw:frame><draw:frame draw:style-name="Mfr4" draw:name="Frame24511" text:anchor-type="char" svg:x="5.5709in" svg:y="0.7409in" svg:width="1.9252in" svg:height="0.2035in"><draw:text-box><text:p text:style-name="MP3"><text:span text:style-name="MT20">DOM</text:span><text:span text:style-name="MT21"> </text:span><text:span text:style-name="MT20">7655</text:span><text:span text:style-name="MT21"> </text:span><text:span text:style-name="MT20">-</text:span><text:span text:style-name="MT21"> </text:span><text:span text:style-name="MT20">25 de</text:span><text:span text:style-name="MT21"> </text:span><text:span text:style-name="MT20">Agosto</text:span><text:span text:style-name="MT21"> </text:span><text:span text:style-name="MT20">de </text:span><text:span text:style-name="MT22">2026</text:span></text:p></draw:text-box></draw:frame><draw:frame draw:style-name="Mfr2" draw:name="Image676" text:anchor-type="char" svg:x="0.4925in" svg:y="0in" svg:width="7.7756in" svg:height="1.3874in"><draw:image xlink:href="Pictures/10000001000002EA00000085A3334DB7.png" xlink:type="simple" xlink:show="embed" xlink:actuate="onLoad" draw:mime-type="image/png"/></draw:frame><draw:frame draw:style-name="Mfr2" draw:name="Image677" text:anchor-type="char" svg:x="1.6811in" svg:y="0.5965in" svg:width="1.5984in" svg:height="0.4035in"><draw:image xlink:href="Pictures/100000010000009900000026A14CA22C.png" xlink:type="simple" xlink:show="embed" xlink:actuate="onLoad" draw:mime-type="image/png"/></draw:frame><draw:frame draw:style-name="Mfr2" draw:name="Image682" text:anchor-type="char" svg:x="5.5709in" svg:y="0.7409in" svg:width="1.9236in" svg:height="0.2028in"><draw:image xlink:href="Pictures/10000001000000B800000013402D6D80.png" xlink:type="simple" xlink:show="embed" xlink:actuate="onLoad" draw:mime-type="image/png"/></draw:frame></text:p>
      </style:header-left>
      <style:footer>
        <text:p text:style-name="MP1"><draw:frame draw:style-name="Mfr1" draw:name="Image 364 Copy 1 Copy 1 Copy 1 Copy 1" text:anchor-type="char" svg:x="3.7902in" svg:y="10.5945in" svg:width="0.6866in" svg:height="0.6189in" draw:z-index="217"><draw:image xlink:href="Pictures/10000001000000840000007752069C51.png" xlink:type="simple" xlink:show="embed" xlink:actuate="onLoad" draw:mime-type="image/png"/></draw:frame><draw:frame draw:style-name="Mfr2" draw:name="Image683" text:anchor-type="char" svg:x="0.7736in" svg:y="10.8752in" svg:width="1.9181in" svg:height="0.128in" draw:z-index="372"><draw:image xlink:href="Pictures/10000001000000B80000000C00EA2F60.png" xlink:type="simple" xlink:show="embed" xlink:actuate="onLoad" draw:mime-type="image/png"/></draw:frame><draw:frame draw:style-name="Mfr2" draw:name="Image684" text:anchor-type="char" svg:x="7.2972in" svg:y="10.8752in" svg:width="0.1984in" svg:height="0.128in" draw:z-index="366"><draw:image xlink:href="Pictures/10000001000000130000000C5161F074.png" xlink:type="simple" xlink:show="embed" xlink:actuate="onLoad" draw:mime-type="image/png"/></draw:frame></text:p>
      </style:footer>
      <style:footer-left>
        <text:p text:style-name="MP1"><draw:frame draw:style-name="Mfr1" draw:name="Image 367 Copy 1 Copy 1 Copy 1 Copy 1" text:anchor-type="char" svg:x="3.7902in" svg:y="10.5945in" svg:width="0.6866in" svg:height="0.6189in"><draw:image xlink:href="Pictures/10000001000000840000007752069C51.png" xlink:type="simple" xlink:show="embed" xlink:actuate="onLoad" draw:mime-type="image/png"/></draw:frame><draw:frame draw:style-name="Mfr3" draw:name="Frame25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5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51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511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5111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49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248111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52" text:anchor-type="char" svg:x="7.2972in" svg:y="10.8752in" svg:width="0.2in" svg:height="0.1283in"><draw:text-box><text:p text:style-name="MP6"><text:page-number text:select-page="current">46</text:page-number></text:p></draw:text-box></draw:frame><draw:frame draw:style-name="Mfr3" draw:name="Frame2521" text:anchor-type="char" svg:x="7.2972in" svg:y="10.8752in" svg:width="0.2in" svg:height="0.1283in"><draw:text-box><text:p text:style-name="MP6"><text:page-number text:select-page="current">46</text:page-number></text:p></draw:text-box></draw:frame><draw:frame draw:style-name="Mfr3" draw:name="Frame25211" text:anchor-type="char" svg:x="7.2972in" svg:y="10.8752in" svg:width="0.2in" svg:height="0.1283in"><draw:text-box><text:p text:style-name="MP6"><text:page-number text:select-page="current">46</text:page-number></text:p></draw:text-box></draw:frame><draw:frame draw:style-name="Mfr3" draw:name="Frame252111" text:anchor-type="char" svg:x="7.2972in" svg:y="10.8752in" svg:width="0.2in" svg:height="0.1283in"><draw:text-box><text:p text:style-name="MP6"><text:page-number text:select-page="current">46</text:page-number></text:p></draw:text-box></draw:frame><draw:frame draw:style-name="Mfr3" draw:name="Frame2521111" text:anchor-type="char" svg:x="7.2972in" svg:y="10.8752in" svg:width="0.2in" svg:height="0.1283in"><draw:text-box><text:p text:style-name="MP6"><text:page-number text:select-page="current">46</text:page-number></text:p></draw:text-box></draw:frame><draw:frame draw:style-name="Mfr3" draw:name="Frame2501" text:anchor-type="char" svg:x="7.2972in" svg:y="10.8752in" svg:width="0.2in" svg:height="0.1283in"><draw:text-box><text:p text:style-name="MP6"><text:page-number text:select-page="current">46</text:page-number></text:p></draw:text-box></draw:frame><draw:frame draw:style-name="Mfr4" draw:name="Frame24911" text:anchor-type="char" svg:x="7.2972in" svg:y="10.8752in" svg:width="0.2in" svg:height="0.1283in"><draw:text-box><text:p text:style-name="MP6"><text:page-number text:select-page="current">46</text:page-number></text:p></draw:text-box></draw:frame><draw:frame draw:style-name="Mfr2" draw:name="Image685" text:anchor-type="char" svg:x="0.7736in" svg:y="10.8752in" svg:width="1.9181in" svg:height="0.128in"><draw:image xlink:href="Pictures/10000001000000B80000000C00EA2F60.png" xlink:type="simple" xlink:show="embed" xlink:actuate="onLoad" draw:mime-type="image/png"/></draw:frame><draw:frame draw:style-name="Mfr2" draw:name="Image700" text:anchor-type="char" svg:x="7.2972in" svg:y="10.8752in" svg:width="0.1984in" svg:height="0.128in"><draw:image xlink:href="Pictures/10000001000000130000000C5161F074.png" xlink:type="simple" xlink:show="embed" xlink:actuate="onLoad" draw:mime-type="image/png"/></draw:frame></text:p>
      </style:footer-left>
    </style:master-page>
    <style:master-page style:name="Converted45" style:page-layout-name="Mpm8" draw:style-name="Mdp1">
      <style:header>
        <text:p text:style-name="MP1"><draw:frame draw:style-name="Mfr3" draw:name="Frame253" text:anchor-type="char" svg:x="1.6811in" svg:y="0.5965in" svg:width="1.6in" svg:height="0.4043in"><draw:text-box><text:p text:style-name="MP7"><text:span text:style-name="MT15">ATOS</text:span><text:span text:style-name="MT16"> </text:span><text:span text:style-name="MT15">DO</text:span><text:span text:style-name="MT17"> </text:span><text:span text:style-name="MT18">PODER</text:span></text:p><text:p text:style-name="MP8"><text:span text:style-name="MT15">EXECUTIVO</text:span><text:span text:style-name="MT19"> </text:span><text:span text:style-name="MT18">MUNICIPAL</text:span></text:p></draw:text-box></draw:frame><draw:frame draw:style-name="Mfr3" draw:name="Frame2531" text:anchor-type="char" svg:x="1.6811in" svg:y="0.5965in" svg:width="1.6in" svg:height="0.4043in"><draw:text-box><text:p text:style-name="MP7"><text:span text:style-name="MT15">ATOS</text:span><text:span text:style-name="MT16"> </text:span><text:span text:style-name="MT15">DO</text:span><text:span text:style-name="MT17"> </text:span><text:span text:style-name="MT18">PODER</text:span></text:p><text:p text:style-name="MP8"><text:span text:style-name="MT15">EXECUTIVO</text:span><text:span text:style-name="MT19"> </text:span><text:span text:style-name="MT18">MUNICIPAL</text:span></text:p></draw:text-box></draw:frame><draw:frame draw:style-name="Mfr3" draw:name="Frame25311" text:anchor-type="char" svg:x="1.6811in" svg:y="0.5965in" svg:width="1.6in" svg:height="0.4043in"><draw:text-box><text:p text:style-name="MP7"><text:span text:style-name="MT15">ATOS</text:span><text:span text:style-name="MT16"> </text:span><text:span text:style-name="MT15">DO</text:span><text:span text:style-name="MT17"> </text:span><text:span text:style-name="MT18">PODER</text:span></text:p><text:p text:style-name="MP8"><text:span text:style-name="MT15">EXECUTIVO</text:span><text:span text:style-name="MT19"> </text:span><text:span text:style-name="MT18">MUNICIPAL</text:span></text:p></draw:text-box></draw:frame><draw:frame draw:style-name="Mfr3" draw:name="Frame253111" text:anchor-type="char" svg:x="1.6811in" svg:y="0.5965in" svg:width="1.6in" svg:height="0.4043in"><draw:text-box><text:p text:style-name="MP7"><text:span text:style-name="MT15">ATOS</text:span><text:span text:style-name="MT16"> </text:span><text:span text:style-name="MT15">DO</text:span><text:span text:style-name="MT17"> </text:span><text:span text:style-name="MT18">PODER</text:span></text:p><text:p text:style-name="MP8"><text:span text:style-name="MT15">EXECUTIVO</text:span><text:span text:style-name="MT19"> </text:span><text:span text:style-name="MT18">MUNICIPAL</text:span></text:p></draw:text-box></draw:frame><draw:frame draw:style-name="Mfr3" draw:name="Frame2531111" text:anchor-type="char" svg:x="1.6811in" svg:y="0.5965in" svg:width="1.6in" svg:height="0.4043in"><draw:text-box><text:p text:style-name="MP7"><text:span text:style-name="MT15">ATOS</text:span><text:span text:style-name="MT16"> </text:span><text:span text:style-name="MT15">DO</text:span><text:span text:style-name="MT17"> </text:span><text:span text:style-name="MT18">PODER</text:span></text:p><text:p text:style-name="MP8"><text:span text:style-name="MT15">EXECUTIVO</text:span><text:span text:style-name="MT19"> </text:span><text:span text:style-name="MT18">MUNICIPAL</text:span></text:p></draw:text-box></draw:frame><draw:frame draw:style-name="Mfr3" draw:name="Frame25111111" text:anchor-type="char" svg:x="1.6811in" svg:y="0.5965in" svg:width="1.6in" svg:height="0.4043in"><draw:text-box><text:p text:style-name="MP7"><text:span text:style-name="MT15">ATOS</text:span><text:span text:style-name="MT16"> </text:span><text:span text:style-name="MT15">DO</text:span><text:span text:style-name="MT17"> </text:span><text:span text:style-name="MT18">PODER</text:span></text:p><text:p text:style-name="MP8"><text:span text:style-name="MT15">EXECUTIVO</text:span><text:span text:style-name="MT19"> </text:span><text:span text:style-name="MT18">MUNICIPAL</text:span></text:p></draw:text-box></draw:frame><draw:frame draw:style-name="Mfr4" draw:name="Frame25011" text:anchor-type="char" svg:x="1.6811in" svg:y="0.5965in" svg:width="1.6in" svg:height="0.4043in"><draw:text-box><text:p text:style-name="MP7"><text:span text:style-name="MT15">ATOS</text:span><text:span text:style-name="MT16"> </text:span><text:span text:style-name="MT15">DO</text:span><text:span text:style-name="MT17"> </text:span><text:span text:style-name="MT18">PODER</text:span></text:p><text:p text:style-name="MP8"><text:span text:style-name="MT15">EXECUTIVO</text:span><text:span text:style-name="MT19"> </text:span><text:span text:style-name="MT18">MUNICIPAL</text:span></text:p></draw:text-box></draw:frame><draw:frame draw:style-name="Mfr3" draw:name="Frame254" text:anchor-type="char" svg:x="5.5709in" svg:y="0.7409in" svg:width="1.9252in" svg:height="0.2035in"><draw:text-box><text:p text:style-name="MP3"><text:span text:style-name="MT20">DOM</text:span><text:span text:style-name="MT21"> </text:span><text:span text:style-name="MT20">7655</text:span><text:span text:style-name="MT21"> </text:span><text:span text:style-name="MT20">-</text:span><text:span text:style-name="MT21"> </text:span><text:span text:style-name="MT20">25 de</text:span><text:span text:style-name="MT21"> </text:span><text:span text:style-name="MT20">Agosto</text:span><text:span text:style-name="MT21"> </text:span><text:span text:style-name="MT20">de </text:span><text:span text:style-name="MT22">2026</text:span></text:p></draw:text-box></draw:frame><draw:frame draw:style-name="Mfr3" draw:name="Frame2541" text:anchor-type="char" svg:x="5.5709in" svg:y="0.7409in" svg:width="1.9252in" svg:height="0.2035in"><draw:text-box><text:p text:style-name="MP3"><text:span text:style-name="MT20">DOM</text:span><text:span text:style-name="MT21"> </text:span><text:span text:style-name="MT20">7655</text:span><text:span text:style-name="MT21"> </text:span><text:span text:style-name="MT20">-</text:span><text:span text:style-name="MT21"> </text:span><text:span text:style-name="MT20">25 de</text:span><text:span text:style-name="MT21"> </text:span><text:span text:style-name="MT20">Agosto</text:span><text:span text:style-name="MT21"> </text:span><text:span text:style-name="MT20">de </text:span><text:span text:style-name="MT22">2026</text:span></text:p></draw:text-box></draw:frame><draw:frame draw:style-name="Mfr3" draw:name="Frame25411" text:anchor-type="char" svg:x="5.5709in" svg:y="0.7409in" svg:width="1.9252in" svg:height="0.2035in"><draw:text-box><text:p text:style-name="MP3"><text:span text:style-name="MT20">DOM</text:span><text:span text:style-name="MT21"> </text:span><text:span text:style-name="MT20">7655</text:span><text:span text:style-name="MT21"> </text:span><text:span text:style-name="MT20">-</text:span><text:span text:style-name="MT21"> </text:span><text:span text:style-name="MT20">25 de</text:span><text:span text:style-name="MT21"> </text:span><text:span text:style-name="MT20">Agosto</text:span><text:span text:style-name="MT21"> </text:span><text:span text:style-name="MT20">de </text:span><text:span text:style-name="MT22">2026</text:span></text:p></draw:text-box></draw:frame><draw:frame draw:style-name="Mfr3" draw:name="Frame254111" text:anchor-type="char" svg:x="5.5709in" svg:y="0.7409in" svg:width="1.9252in" svg:height="0.2035in"><draw:text-box><text:p text:style-name="MP3"><text:span text:style-name="MT20">DOM</text:span><text:span text:style-name="MT21"> </text:span><text:span text:style-name="MT20">7655</text:span><text:span text:style-name="MT21"> </text:span><text:span text:style-name="MT20">-</text:span><text:span text:style-name="MT21"> </text:span><text:span text:style-name="MT20">25 de</text:span><text:span text:style-name="MT21"> </text:span><text:span text:style-name="MT20">Agosto</text:span><text:span text:style-name="MT21"> </text:span><text:span text:style-name="MT20">de </text:span><text:span text:style-name="MT22">2026</text:span></text:p></draw:text-box></draw:frame><draw:frame draw:style-name="Mfr3" draw:name="Frame2541111" text:anchor-type="char" svg:x="5.5709in" svg:y="0.7409in" svg:width="1.9252in" svg:height="0.2035in"><draw:text-box><text:p text:style-name="MP3"><text:span text:style-name="MT20">DOM</text:span><text:span text:style-name="MT21"> </text:span><text:span text:style-name="MT20">7655</text:span><text:span text:style-name="MT21"> </text:span><text:span text:style-name="MT20">-</text:span><text:span text:style-name="MT21"> </text:span><text:span text:style-name="MT20">25 de</text:span><text:span text:style-name="MT21"> </text:span><text:span text:style-name="MT20">Agosto</text:span><text:span text:style-name="MT21"> </text:span><text:span text:style-name="MT20">de </text:span><text:span text:style-name="MT22">2026</text:span></text:p></draw:text-box></draw:frame><draw:frame draw:style-name="Mfr3" draw:name="Frame25211111" text:anchor-type="char" svg:x="5.5709in" svg:y="0.7409in" svg:width="1.9252in" svg:height="0.2035in"><draw:text-box><text:p text:style-name="MP3"><text:span text:style-name="MT20">DOM</text:span><text:span text:style-name="MT21"> </text:span><text:span text:style-name="MT20">7655</text:span><text:span text:style-name="MT21"> </text:span><text:span text:style-name="MT20">-</text:span><text:span text:style-name="MT21"> </text:span><text:span text:style-name="MT20">25 de</text:span><text:span text:style-name="MT21"> </text:span><text:span text:style-name="MT20">Agosto</text:span><text:span text:style-name="MT21"> </text:span><text:span text:style-name="MT20">de </text:span><text:span text:style-name="MT22">2026</text:span></text:p></draw:text-box></draw:frame><draw:frame draw:style-name="Mfr4" draw:name="Frame251111111" text:anchor-type="char" svg:x="5.5709in" svg:y="0.7409in" svg:width="1.9252in" svg:height="0.2035in"><draw:text-box><text:p text:style-name="MP3"><text:span text:style-name="MT20">DOM</text:span><text:span text:style-name="MT21"> </text:span><text:span text:style-name="MT20">7655</text:span><text:span text:style-name="MT21"> </text:span><text:span text:style-name="MT20">-</text:span><text:span text:style-name="MT21"> </text:span><text:span text:style-name="MT20">25 de</text:span><text:span text:style-name="MT21"> </text:span><text:span text:style-name="MT20">Agosto</text:span><text:span text:style-name="MT21"> </text:span><text:span text:style-name="MT20">de </text:span><text:span text:style-name="MT22">2026</text:span></text:p></draw:text-box></draw:frame><draw:frame draw:style-name="Mfr2" draw:name="Image701" text:anchor-type="char" svg:x="0.4925in" svg:y="0in" svg:width="7.7756in" svg:height="1.3874in"><draw:image xlink:href="Pictures/10000001000002EA00000085A3334DB7.png" xlink:type="simple" xlink:show="embed" xlink:actuate="onLoad" draw:mime-type="image/png"/></draw:frame><draw:frame draw:style-name="Mfr2" draw:name="Image702" text:anchor-type="char" svg:x="1.6811in" svg:y="0.5965in" svg:width="1.5984in" svg:height="0.4035in"><draw:image xlink:href="Pictures/100000010000009900000026A14CA22C.png" xlink:type="simple" xlink:show="embed" xlink:actuate="onLoad" draw:mime-type="image/png"/></draw:frame><draw:frame draw:style-name="Mfr2" draw:name="Image703" text:anchor-type="char" svg:x="5.5709in" svg:y="0.7409in" svg:width="1.9236in" svg:height="0.2028in"><draw:image xlink:href="Pictures/10000001000000B800000013402D6D80.png" xlink:type="simple" xlink:show="embed" xlink:actuate="onLoad" draw:mime-type="image/png"/></draw:frame></text:p>
      </style:header>
      <style:header-left>
        <text:p text:style-name="MP1"><draw:frame draw:style-name="Mfr2" draw:name="Image708" text:anchor-type="char" svg:x="0.4925in" svg:y="0in" svg:width="7.7756in" svg:height="1.3874in" draw:z-index="382"><draw:image xlink:href="Pictures/10000001000002EA00000085A3334DB7.png" xlink:type="simple" xlink:show="embed" xlink:actuate="onLoad" draw:mime-type="image/png"/></draw:frame><draw:frame draw:style-name="Mfr2" draw:name="Image709" text:anchor-type="char" svg:x="1.6811in" svg:y="0.5965in" svg:width="1.5984in" svg:height="0.4035in" draw:z-index="375"><draw:image xlink:href="Pictures/100000010000009900000026A14CA22C.png" xlink:type="simple" xlink:show="embed" xlink:actuate="onLoad" draw:mime-type="image/png"/></draw:frame><draw:frame draw:style-name="Mfr2" draw:name="Image710" text:anchor-type="char" svg:x="5.5709in" svg:y="0.7409in" svg:width="1.9236in" svg:height="0.2028in" draw:z-index="365"><draw:image xlink:href="Pictures/10000001000000B800000013402D6D80.png" xlink:type="simple" xlink:show="embed" xlink:actuate="onLoad" draw:mime-type="image/png"/></draw:frame></text:p>
      </style:header-left>
      <style:footer>
        <text:p text:style-name="MP1"><draw:frame draw:style-name="Mfr1" draw:name="Image 364 Copy 1 Copy 1 Copy 1 Copy 1 Copy 1" text:anchor-type="char" svg:x="3.7902in" svg:y="10.5945in" svg:width="0.6866in" svg:height="0.6189in"><draw:image xlink:href="Pictures/10000001000000840000007752069C51.png" xlink:type="simple" xlink:show="embed" xlink:actuate="onLoad" draw:mime-type="image/png"/></draw:frame><draw:frame draw:style-name="Mfr3" draw:name="Frame257"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57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57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571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5711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55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254111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58" text:anchor-type="char" svg:x="7.2972in" svg:y="10.8752in" svg:width="0.2in" svg:height="0.1283in"><draw:text-box><text:p text:style-name="MP6"><text:page-number text:select-page="current">47</text:page-number></text:p></draw:text-box></draw:frame><draw:frame draw:style-name="Mfr3" draw:name="Frame2581" text:anchor-type="char" svg:x="7.2972in" svg:y="10.8752in" svg:width="0.2in" svg:height="0.1283in"><draw:text-box><text:p text:style-name="MP6"><text:page-number text:select-page="current">47</text:page-number></text:p></draw:text-box></draw:frame><draw:frame draw:style-name="Mfr3" draw:name="Frame25811" text:anchor-type="char" svg:x="7.2972in" svg:y="10.8752in" svg:width="0.2in" svg:height="0.1283in"><draw:text-box><text:p text:style-name="MP6"><text:page-number text:select-page="current">47</text:page-number></text:p></draw:text-box></draw:frame><draw:frame draw:style-name="Mfr3" draw:name="Frame258111" text:anchor-type="char" svg:x="7.2972in" svg:y="10.8752in" svg:width="0.2in" svg:height="0.1283in"><draw:text-box><text:p text:style-name="MP6"><text:page-number text:select-page="current">47</text:page-number></text:p></draw:text-box></draw:frame><draw:frame draw:style-name="Mfr3" draw:name="Frame2581111" text:anchor-type="char" svg:x="7.2972in" svg:y="10.8752in" svg:width="0.2in" svg:height="0.1283in"><draw:text-box><text:p text:style-name="MP6"><text:page-number text:select-page="current">47</text:page-number></text:p></draw:text-box></draw:frame><draw:frame draw:style-name="Mfr3" draw:name="Frame2561" text:anchor-type="char" svg:x="7.2972in" svg:y="10.8752in" svg:width="0.2in" svg:height="0.1283in"><draw:text-box><text:p text:style-name="MP6"><text:page-number text:select-page="current">47</text:page-number></text:p></draw:text-box></draw:frame><draw:frame draw:style-name="Mfr4" draw:name="Frame25511" text:anchor-type="char" svg:x="7.2972in" svg:y="10.8752in" svg:width="0.2in" svg:height="0.1283in"><draw:text-box><text:p text:style-name="MP6"><text:page-number text:select-page="current">47</text:page-number></text:p></draw:text-box></draw:frame><draw:frame draw:style-name="Mfr2" draw:name="Image711" text:anchor-type="char" svg:x="0.7736in" svg:y="10.8752in" svg:width="1.9181in" svg:height="0.128in"><draw:image xlink:href="Pictures/10000001000000B80000000C00EA2F60.png" xlink:type="simple" xlink:show="embed" xlink:actuate="onLoad" draw:mime-type="image/png"/></draw:frame><draw:frame draw:style-name="Mfr2" draw:name="Image716" text:anchor-type="char" svg:x="7.2972in" svg:y="10.8752in" svg:width="0.1984in" svg:height="0.128in"><draw:image xlink:href="Pictures/10000001000000130000000C5161F074.png" xlink:type="simple" xlink:show="embed" xlink:actuate="onLoad" draw:mime-type="image/png"/></draw:frame></text:p>
      </style:footer>
      <style:footer-left>
        <text:p text:style-name="MP1"><draw:frame draw:style-name="Mfr1" draw:name="Image 367 Copy 1 Copy 1 Copy 1 Copy 1 Copy 1" text:anchor-type="char" svg:x="3.7902in" svg:y="10.5945in" svg:width="0.6866in" svg:height="0.6189in" draw:z-index="224"><draw:image xlink:href="Pictures/10000001000000840000007752069C51.png" xlink:type="simple" xlink:show="embed" xlink:actuate="onLoad" draw:mime-type="image/png"/></draw:frame><draw:frame draw:style-name="Mfr2" draw:name="Image717" text:anchor-type="char" svg:x="0.7736in" svg:y="10.8752in" svg:width="1.9181in" svg:height="0.128in" draw:z-index="374"><draw:image xlink:href="Pictures/10000001000000B80000000C00EA2F60.png" xlink:type="simple" xlink:show="embed" xlink:actuate="onLoad" draw:mime-type="image/png"/></draw:frame><draw:frame draw:style-name="Mfr2" draw:name="Image718" text:anchor-type="char" svg:x="7.2972in" svg:y="10.8752in" svg:width="0.1984in" svg:height="0.128in" draw:z-index="367"><draw:image xlink:href="Pictures/10000001000000130000000C5161F074.png" xlink:type="simple" xlink:show="embed" xlink:actuate="onLoad" draw:mime-type="image/png"/></draw:frame></text:p>
      </style:footer-left>
    </style:master-page>
    <style:master-page style:name="Converted46" style:page-layout-name="Mpm8" draw:style-name="Mdp1">
      <style:header>
        <text:p text:style-name="MP1"><draw:frame draw:style-name="Mfr2" draw:name="Image719" text:anchor-type="char" svg:x="0.4925in" svg:y="0in" svg:width="7.7756in" svg:height="1.3874in" draw:z-index="376"><draw:image xlink:href="Pictures/10000001000002EA00000085A3334DB7.png" xlink:type="simple" xlink:show="embed" xlink:actuate="onLoad" draw:mime-type="image/png"/></draw:frame><draw:frame draw:style-name="Mfr2" draw:name="Image724" text:anchor-type="char" svg:x="1.6811in" svg:y="0.5965in" svg:width="1.5984in" svg:height="0.4035in" draw:z-index="373"><draw:image xlink:href="Pictures/100000010000009900000026A14CA22C.png" xlink:type="simple" xlink:show="embed" xlink:actuate="onLoad" draw:mime-type="image/png"/></draw:frame><draw:frame draw:style-name="Mfr2" draw:name="Image725" text:anchor-type="char" svg:x="5.5709in" svg:y="0.7409in" svg:width="1.9236in" svg:height="0.2028in" draw:z-index="371"><draw:image xlink:href="Pictures/10000001000000B800000013402D6D80.png" xlink:type="simple" xlink:show="embed" xlink:actuate="onLoad" draw:mime-type="image/png"/></draw:frame></text:p>
      </style:header>
      <style:header-left>
        <text:p text:style-name="MP1"><draw:frame draw:style-name="Mfr3" draw:name="Frame264" text:anchor-type="char" svg:x="1.6811in" svg:y="0.5965in" svg:width="1.6in" svg:height="0.4043in"><draw:text-box><text:p text:style-name="MP7"><text:span text:style-name="MT15">ATOS</text:span><text:span text:style-name="MT16"> </text:span><text:span text:style-name="MT15">DO</text:span><text:span text:style-name="MT17"> </text:span><text:span text:style-name="MT18">PODER</text:span></text:p><text:p text:style-name="MP8"><text:span text:style-name="MT15">EXECUTIVO</text:span><text:span text:style-name="MT19"> </text:span><text:span text:style-name="MT18">MUNICIPAL</text:span></text:p></draw:text-box></draw:frame><draw:frame draw:style-name="Mfr3" draw:name="Frame2641" text:anchor-type="char" svg:x="1.6811in" svg:y="0.5965in" svg:width="1.6in" svg:height="0.4043in"><draw:text-box><text:p text:style-name="MP7"><text:span text:style-name="MT15">ATOS</text:span><text:span text:style-name="MT16"> </text:span><text:span text:style-name="MT15">DO</text:span><text:span text:style-name="MT17"> </text:span><text:span text:style-name="MT18">PODER</text:span></text:p><text:p text:style-name="MP8"><text:span text:style-name="MT15">EXECUTIVO</text:span><text:span text:style-name="MT19"> </text:span><text:span text:style-name="MT18">MUNICIPAL</text:span></text:p></draw:text-box></draw:frame><draw:frame draw:style-name="Mfr3" draw:name="Frame26411" text:anchor-type="char" svg:x="1.6811in" svg:y="0.5965in" svg:width="1.6in" svg:height="0.4043in"><draw:text-box><text:p text:style-name="MP7"><text:span text:style-name="MT15">ATOS</text:span><text:span text:style-name="MT16"> </text:span><text:span text:style-name="MT15">DO</text:span><text:span text:style-name="MT17"> </text:span><text:span text:style-name="MT18">PODER</text:span></text:p><text:p text:style-name="MP8"><text:span text:style-name="MT15">EXECUTIVO</text:span><text:span text:style-name="MT19"> </text:span><text:span text:style-name="MT18">MUNICIPAL</text:span></text:p></draw:text-box></draw:frame><draw:frame draw:style-name="Mfr3" draw:name="Frame264111" text:anchor-type="char" svg:x="1.6811in" svg:y="0.5965in" svg:width="1.6in" svg:height="0.4043in"><draw:text-box><text:p text:style-name="MP7"><text:span text:style-name="MT15">ATOS</text:span><text:span text:style-name="MT16"> </text:span><text:span text:style-name="MT15">DO</text:span><text:span text:style-name="MT17"> </text:span><text:span text:style-name="MT18">PODER</text:span></text:p><text:p text:style-name="MP8"><text:span text:style-name="MT15">EXECUTIVO</text:span><text:span text:style-name="MT19"> </text:span><text:span text:style-name="MT18">MUNICIPAL</text:span></text:p></draw:text-box></draw:frame><draw:frame draw:style-name="Mfr3" draw:name="Frame2641111" text:anchor-type="char" svg:x="1.6811in" svg:y="0.5965in" svg:width="1.6in" svg:height="0.4043in"><draw:text-box><text:p text:style-name="MP7"><text:span text:style-name="MT15">ATOS</text:span><text:span text:style-name="MT16"> </text:span><text:span text:style-name="MT15">DO</text:span><text:span text:style-name="MT17"> </text:span><text:span text:style-name="MT18">PODER</text:span></text:p><text:p text:style-name="MP8"><text:span text:style-name="MT15">EXECUTIVO</text:span><text:span text:style-name="MT19"> </text:span><text:span text:style-name="MT18">MUNICIPAL</text:span></text:p></draw:text-box></draw:frame><draw:frame draw:style-name="Mfr3" draw:name="Frame2611111" text:anchor-type="char" svg:x="1.6811in" svg:y="0.5965in" svg:width="1.6in" svg:height="0.4043in"><draw:text-box><text:p text:style-name="MP7"><text:span text:style-name="MT15">ATOS</text:span><text:span text:style-name="MT16"> </text:span><text:span text:style-name="MT15">DO</text:span><text:span text:style-name="MT17"> </text:span><text:span text:style-name="MT18">PODER</text:span></text:p><text:p text:style-name="MP8"><text:span text:style-name="MT15">EXECUTIVO</text:span><text:span text:style-name="MT19"> </text:span><text:span text:style-name="MT18">MUNICIPAL</text:span></text:p></draw:text-box></draw:frame><draw:frame draw:style-name="Mfr4" draw:name="Frame2601" text:anchor-type="char" svg:x="1.6811in" svg:y="0.5965in" svg:width="1.6in" svg:height="0.4043in"><draw:text-box><text:p text:style-name="MP7"><text:span text:style-name="MT15">ATOS</text:span><text:span text:style-name="MT16"> </text:span><text:span text:style-name="MT15">DO</text:span><text:span text:style-name="MT17"> </text:span><text:span text:style-name="MT18">PODER</text:span></text:p><text:p text:style-name="MP8"><text:span text:style-name="MT15">EXECUTIVO</text:span><text:span text:style-name="MT19"> </text:span><text:span text:style-name="MT18">MUNICIPAL</text:span></text:p></draw:text-box></draw:frame><draw:frame draw:style-name="Mfr3" draw:name="Frame265" text:anchor-type="char" svg:x="5.5709in" svg:y="0.7409in" svg:width="1.9252in" svg:height="0.2035in"><draw:text-box><text:p text:style-name="MP3"><text:span text:style-name="MT20">DOM</text:span><text:span text:style-name="MT21"> </text:span><text:span text:style-name="MT20">7655</text:span><text:span text:style-name="MT21"> </text:span><text:span text:style-name="MT20">-</text:span><text:span text:style-name="MT21"> </text:span><text:span text:style-name="MT20">25 de</text:span><text:span text:style-name="MT21"> </text:span><text:span text:style-name="MT20">Agosto</text:span><text:span text:style-name="MT21"> </text:span><text:span text:style-name="MT20">de </text:span><text:span text:style-name="MT22">2026</text:span></text:p></draw:text-box></draw:frame><draw:frame draw:style-name="Mfr3" draw:name="Frame2651" text:anchor-type="char" svg:x="5.5709in" svg:y="0.7409in" svg:width="1.9252in" svg:height="0.2035in"><draw:text-box><text:p text:style-name="MP3"><text:span text:style-name="MT20">DOM</text:span><text:span text:style-name="MT21"> </text:span><text:span text:style-name="MT20">7655</text:span><text:span text:style-name="MT21"> </text:span><text:span text:style-name="MT20">-</text:span><text:span text:style-name="MT21"> </text:span><text:span text:style-name="MT20">25 de</text:span><text:span text:style-name="MT21"> </text:span><text:span text:style-name="MT20">Agosto</text:span><text:span text:style-name="MT21"> </text:span><text:span text:style-name="MT20">de </text:span><text:span text:style-name="MT22">2026</text:span></text:p></draw:text-box></draw:frame><draw:frame draw:style-name="Mfr3" draw:name="Frame26511" text:anchor-type="char" svg:x="5.5709in" svg:y="0.7409in" svg:width="1.9252in" svg:height="0.2035in"><draw:text-box><text:p text:style-name="MP3"><text:span text:style-name="MT20">DOM</text:span><text:span text:style-name="MT21"> </text:span><text:span text:style-name="MT20">7655</text:span><text:span text:style-name="MT21"> </text:span><text:span text:style-name="MT20">-</text:span><text:span text:style-name="MT21"> </text:span><text:span text:style-name="MT20">25 de</text:span><text:span text:style-name="MT21"> </text:span><text:span text:style-name="MT20">Agosto</text:span><text:span text:style-name="MT21"> </text:span><text:span text:style-name="MT20">de </text:span><text:span text:style-name="MT22">2026</text:span></text:p></draw:text-box></draw:frame><draw:frame draw:style-name="Mfr3" draw:name="Frame265111" text:anchor-type="char" svg:x="5.5709in" svg:y="0.7409in" svg:width="1.9252in" svg:height="0.2035in"><draw:text-box><text:p text:style-name="MP3"><text:span text:style-name="MT20">DOM</text:span><text:span text:style-name="MT21"> </text:span><text:span text:style-name="MT20">7655</text:span><text:span text:style-name="MT21"> </text:span><text:span text:style-name="MT20">-</text:span><text:span text:style-name="MT21"> </text:span><text:span text:style-name="MT20">25 de</text:span><text:span text:style-name="MT21"> </text:span><text:span text:style-name="MT20">Agosto</text:span><text:span text:style-name="MT21"> </text:span><text:span text:style-name="MT20">de </text:span><text:span text:style-name="MT22">2026</text:span></text:p></draw:text-box></draw:frame><draw:frame draw:style-name="Mfr3" draw:name="Frame2651111" text:anchor-type="char" svg:x="5.5709in" svg:y="0.7409in" svg:width="1.9252in" svg:height="0.2035in"><draw:text-box><text:p text:style-name="MP3"><text:span text:style-name="MT20">DOM</text:span><text:span text:style-name="MT21"> </text:span><text:span text:style-name="MT20">7655</text:span><text:span text:style-name="MT21"> </text:span><text:span text:style-name="MT20">-</text:span><text:span text:style-name="MT21"> </text:span><text:span text:style-name="MT20">25 de</text:span><text:span text:style-name="MT21"> </text:span><text:span text:style-name="MT20">Agosto</text:span><text:span text:style-name="MT21"> </text:span><text:span text:style-name="MT20">de </text:span><text:span text:style-name="MT22">2026</text:span></text:p></draw:text-box></draw:frame><draw:frame draw:style-name="Mfr3" draw:name="Frame2621" text:anchor-type="char" svg:x="5.5709in" svg:y="0.7409in" svg:width="1.9252in" svg:height="0.2035in"><draw:text-box><text:p text:style-name="MP3"><text:span text:style-name="MT20">DOM</text:span><text:span text:style-name="MT21"> </text:span><text:span text:style-name="MT20">7655</text:span><text:span text:style-name="MT21"> </text:span><text:span text:style-name="MT20">-</text:span><text:span text:style-name="MT21"> </text:span><text:span text:style-name="MT20">25 de</text:span><text:span text:style-name="MT21"> </text:span><text:span text:style-name="MT20">Agosto</text:span><text:span text:style-name="MT21"> </text:span><text:span text:style-name="MT20">de </text:span><text:span text:style-name="MT22">2026</text:span></text:p></draw:text-box></draw:frame><draw:frame draw:style-name="Mfr4" draw:name="Frame26111111" text:anchor-type="char" svg:x="5.5709in" svg:y="0.7409in" svg:width="1.9252in" svg:height="0.2035in"><draw:text-box><text:p text:style-name="MP3"><text:span text:style-name="MT20">DOM</text:span><text:span text:style-name="MT21"> </text:span><text:span text:style-name="MT20">7655</text:span><text:span text:style-name="MT21"> </text:span><text:span text:style-name="MT20">-</text:span><text:span text:style-name="MT21"> </text:span><text:span text:style-name="MT20">25 de</text:span><text:span text:style-name="MT21"> </text:span><text:span text:style-name="MT20">Agosto</text:span><text:span text:style-name="MT21"> </text:span><text:span text:style-name="MT20">de </text:span><text:span text:style-name="MT22">2026</text:span></text:p></draw:text-box></draw:frame><draw:frame draw:style-name="Mfr2" draw:name="Image726" text:anchor-type="char" svg:x="0.4925in" svg:y="0in" svg:width="7.7756in" svg:height="1.3874in"><draw:image xlink:href="Pictures/10000001000002EA00000085A3334DB7.png" xlink:type="simple" xlink:show="embed" xlink:actuate="onLoad" draw:mime-type="image/png"/></draw:frame><draw:frame draw:style-name="Mfr2" draw:name="Image727" text:anchor-type="char" svg:x="1.6811in" svg:y="0.5965in" svg:width="1.5984in" svg:height="0.4035in"><draw:image xlink:href="Pictures/100000010000009900000026A14CA22C.png" xlink:type="simple" xlink:show="embed" xlink:actuate="onLoad" draw:mime-type="image/png"/></draw:frame><draw:frame draw:style-name="Mfr2" draw:name="Image732" text:anchor-type="char" svg:x="5.5709in" svg:y="0.7409in" svg:width="1.9236in" svg:height="0.2028in"><draw:image xlink:href="Pictures/10000001000000B800000013402D6D80.png" xlink:type="simple" xlink:show="embed" xlink:actuate="onLoad" draw:mime-type="image/png"/></draw:frame></text:p>
      </style:header-left>
      <style:footer>
        <text:p text:style-name="MP1"><draw:frame draw:style-name="Mfr1" draw:name="Image 364 Copy 1 Copy 1 Copy 1 Copy 1 Copy 1 Copy 1" text:anchor-type="char" svg:x="3.7902in" svg:y="10.5945in" svg:width="0.6866in" svg:height="0.6189in" draw:z-index="227"><draw:image xlink:href="Pictures/10000001000000840000007752069C51.png" xlink:type="simple" xlink:show="embed" xlink:actuate="onLoad" draw:mime-type="image/png"/></draw:frame><draw:frame draw:style-name="Mfr2" draw:name="Image733" text:anchor-type="char" svg:x="0.7736in" svg:y="10.8752in" svg:width="1.9181in" svg:height="0.128in" draw:z-index="370"><draw:image xlink:href="Pictures/10000001000000B80000000C00EA2F60.png" xlink:type="simple" xlink:show="embed" xlink:actuate="onLoad" draw:mime-type="image/png"/></draw:frame><draw:frame draw:style-name="Mfr2" draw:name="Image734" text:anchor-type="char" svg:x="7.2972in" svg:y="10.8752in" svg:width="0.1984in" svg:height="0.128in" draw:z-index="368"><draw:image xlink:href="Pictures/10000001000000130000000C5161F074.png" xlink:type="simple" xlink:show="embed" xlink:actuate="onLoad" draw:mime-type="image/png"/></draw:frame></text:p>
      </style:footer>
      <style:footer-left>
        <text:p text:style-name="MP1"><draw:frame draw:style-name="Mfr1" draw:name="Image 367 Copy 1 Copy 1 Copy 1 Copy 1 Copy 1 Copy 1" text:anchor-type="char" svg:x="3.7902in" svg:y="10.5945in" svg:width="0.6866in" svg:height="0.6189in"><draw:image xlink:href="Pictures/10000001000000840000007752069C51.png" xlink:type="simple" xlink:show="embed" xlink:actuate="onLoad" draw:mime-type="image/png"/></draw:frame><draw:frame draw:style-name="Mfr3" draw:name="Frame268"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68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68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681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6811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65111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264111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7" text:anchor-type="char" svg:x="7.2972in" svg:y="10.8752in" svg:width="0.2in" svg:height="0.1283in"><draw:text-box><text:p text:style-name="MP6"><text:page-number text:select-page="current">48</text:page-number></text:p></draw:text-box></draw:frame><draw:frame draw:style-name="Mfr3" draw:name="Frame269" text:anchor-type="char" svg:x="7.2972in" svg:y="10.8752in" svg:width="0.2in" svg:height="0.1283in"><draw:text-box><text:p text:style-name="MP6"><text:page-number text:select-page="current">48</text:page-number></text:p></draw:text-box></draw:frame><draw:frame draw:style-name="Mfr3" draw:name="Frame2691" text:anchor-type="char" svg:x="7.2972in" svg:y="10.8752in" svg:width="0.2in" svg:height="0.1283in"><draw:text-box><text:p text:style-name="MP6"><text:page-number text:select-page="current">48</text:page-number></text:p></draw:text-box></draw:frame><draw:frame draw:style-name="Mfr3" draw:name="Frame26911" text:anchor-type="char" svg:x="7.2972in" svg:y="10.8752in" svg:width="0.2in" svg:height="0.1283in"><draw:text-box><text:p text:style-name="MP6"><text:page-number text:select-page="current">48</text:page-number></text:p></draw:text-box></draw:frame><draw:frame draw:style-name="Mfr3" draw:name="Frame269111" text:anchor-type="char" svg:x="7.2972in" svg:y="10.8752in" svg:width="0.2in" svg:height="0.1283in"><draw:text-box><text:p text:style-name="MP6"><text:page-number text:select-page="current">48</text:page-number></text:p></draw:text-box></draw:frame><draw:frame draw:style-name="Mfr3" draw:name="Frame2691111" text:anchor-type="char" svg:x="7.2972in" svg:y="10.8752in" svg:width="0.2in" svg:height="0.1283in"><draw:text-box><text:p text:style-name="MP6"><text:page-number text:select-page="current">48</text:page-number></text:p></draw:text-box></draw:frame><draw:frame draw:style-name="Mfr3" draw:name="Frame2661" text:anchor-type="char" svg:x="7.2972in" svg:y="10.8752in" svg:width="0.2in" svg:height="0.1283in"><draw:text-box><text:p text:style-name="MP6"><text:page-number text:select-page="current">48</text:page-number></text:p></draw:text-box></draw:frame><draw:frame draw:style-name="Mfr4" draw:name="Frame265111111" text:anchor-type="char" svg:x="7.2972in" svg:y="10.8752in" svg:width="0.2in" svg:height="0.1283in"><draw:text-box><text:p text:style-name="MP6"><text:page-number text:select-page="current">48</text:page-number></text:p></draw:text-box></draw:frame><draw:frame draw:style-name="Mfr2" draw:name="Image735" text:anchor-type="char" svg:x="0.7736in" svg:y="10.8752in" svg:width="1.9181in" svg:height="0.128in"><draw:image xlink:href="Pictures/10000001000000B80000000C00EA2F60.png" xlink:type="simple" xlink:show="embed" xlink:actuate="onLoad" draw:mime-type="image/png"/></draw:frame><draw:frame draw:style-name="Mfr2" draw:name="Image755" text:anchor-type="char" svg:x="7.2972in" svg:y="10.8752in" svg:width="0.1984in" svg:height="0.128in"><draw:image xlink:href="Pictures/10000001000000130000000C5161F074.png" xlink:type="simple" xlink:show="embed" xlink:actuate="onLoad" draw:mime-type="image/png"/></draw:frame></text:p>
      </style:footer-left>
    </style:master-page>
    <style:master-page style:name="Converted47" style:page-layout-name="Mpm6" draw:style-name="Mdp1">
      <style:header>
        <text:p text:style-name="MP1"><draw:frame draw:style-name="Mfr3" draw:name="Frame30" text:anchor-type="char" svg:x="1.6811in" svg:y="0.5965in" svg:width="1.6in" svg:height="0.4043in"><draw:text-box><text:p text:style-name="MP7"><text:span text:style-name="MT15">ATOS</text:span><text:span text:style-name="MT16"> </text:span><text:span text:style-name="MT15">DO</text:span><text:span text:style-name="MT17"> </text:span><text:span text:style-name="MT18">PODER</text:span></text:p><text:p text:style-name="MP8"><text:span text:style-name="MT15">EXECUTIVO</text:span><text:span text:style-name="MT19"> </text:span><text:span text:style-name="MT18">MUNICIPAL</text:span></text:p></draw:text-box></draw:frame><draw:frame draw:style-name="Mfr3" draw:name="Frame270" text:anchor-type="char" svg:x="1.6811in" svg:y="0.5965in" svg:width="1.6in" svg:height="0.4043in"><draw:text-box><text:p text:style-name="MP7"><text:span text:style-name="MT15">ATOS</text:span><text:span text:style-name="MT16"> </text:span><text:span text:style-name="MT15">DO</text:span><text:span text:style-name="MT17"> </text:span><text:span text:style-name="MT18">PODER</text:span></text:p><text:p text:style-name="MP8"><text:span text:style-name="MT15">EXECUTIVO</text:span><text:span text:style-name="MT19"> </text:span><text:span text:style-name="MT18">MUNICIPAL</text:span></text:p></draw:text-box></draw:frame><draw:frame draw:style-name="Mfr3" draw:name="Frame2701" text:anchor-type="char" svg:x="1.6811in" svg:y="0.5965in" svg:width="1.6in" svg:height="0.4043in"><draw:text-box><text:p text:style-name="MP7"><text:span text:style-name="MT15">ATOS</text:span><text:span text:style-name="MT16"> </text:span><text:span text:style-name="MT15">DO</text:span><text:span text:style-name="MT17"> </text:span><text:span text:style-name="MT18">PODER</text:span></text:p><text:p text:style-name="MP8"><text:span text:style-name="MT15">EXECUTIVO</text:span><text:span text:style-name="MT19"> </text:span><text:span text:style-name="MT18">MUNICIPAL</text:span></text:p></draw:text-box></draw:frame><draw:frame draw:style-name="Mfr3" draw:name="Frame27011" text:anchor-type="char" svg:x="1.6811in" svg:y="0.5965in" svg:width="1.6in" svg:height="0.4043in"><draw:text-box><text:p text:style-name="MP7"><text:span text:style-name="MT15">ATOS</text:span><text:span text:style-name="MT16"> </text:span><text:span text:style-name="MT15">DO</text:span><text:span text:style-name="MT17"> </text:span><text:span text:style-name="MT18">PODER</text:span></text:p><text:p text:style-name="MP8"><text:span text:style-name="MT15">EXECUTIVO</text:span><text:span text:style-name="MT19"> </text:span><text:span text:style-name="MT18">MUNICIPAL</text:span></text:p></draw:text-box></draw:frame><draw:frame draw:style-name="Mfr3" draw:name="Frame270111" text:anchor-type="char" svg:x="1.6811in" svg:y="0.5965in" svg:width="1.6in" svg:height="0.4043in"><draw:text-box><text:p text:style-name="MP7"><text:span text:style-name="MT15">ATOS</text:span><text:span text:style-name="MT16"> </text:span><text:span text:style-name="MT15">DO</text:span><text:span text:style-name="MT17"> </text:span><text:span text:style-name="MT18">PODER</text:span></text:p><text:p text:style-name="MP8"><text:span text:style-name="MT15">EXECUTIVO</text:span><text:span text:style-name="MT19"> </text:span><text:span text:style-name="MT18">MUNICIPAL</text:span></text:p></draw:text-box></draw:frame><draw:frame draw:style-name="Mfr3" draw:name="Frame2701111" text:anchor-type="char" svg:x="1.6811in" svg:y="0.5965in" svg:width="1.6in" svg:height="0.4043in"><draw:text-box><text:p text:style-name="MP7"><text:span text:style-name="MT15">ATOS</text:span><text:span text:style-name="MT16"> </text:span><text:span text:style-name="MT15">DO</text:span><text:span text:style-name="MT17"> </text:span><text:span text:style-name="MT18">PODER</text:span></text:p><text:p text:style-name="MP8"><text:span text:style-name="MT15">EXECUTIVO</text:span><text:span text:style-name="MT19"> </text:span><text:span text:style-name="MT18">MUNICIPAL</text:span></text:p></draw:text-box></draw:frame><draw:frame draw:style-name="Mfr3" draw:name="Frame2671" text:anchor-type="char" svg:x="1.6811in" svg:y="0.5965in" svg:width="1.6in" svg:height="0.4043in"><draw:text-box><text:p text:style-name="MP7"><text:span text:style-name="MT15">ATOS</text:span><text:span text:style-name="MT16"> </text:span><text:span text:style-name="MT15">DO</text:span><text:span text:style-name="MT17"> </text:span><text:span text:style-name="MT18">PODER</text:span></text:p><text:p text:style-name="MP8"><text:span text:style-name="MT15">EXECUTIVO</text:span><text:span text:style-name="MT19"> </text:span><text:span text:style-name="MT18">MUNICIPAL</text:span></text:p></draw:text-box></draw:frame><draw:frame draw:style-name="Mfr4" draw:name="Frame26811111" text:anchor-type="char" svg:x="1.6811in" svg:y="0.5965in" svg:width="1.6in" svg:height="0.4043in"><draw:text-box><text:p text:style-name="MP7"><text:span text:style-name="MT15">ATOS</text:span><text:span text:style-name="MT16"> </text:span><text:span text:style-name="MT15">DO</text:span><text:span text:style-name="MT17"> </text:span><text:span text:style-name="MT18">PODER</text:span></text:p><text:p text:style-name="MP8"><text:span text:style-name="MT15">EXECUTIVO</text:span><text:span text:style-name="MT19"> </text:span><text:span text:style-name="MT18">MUNICIPAL</text:span></text:p></draw:text-box></draw:frame><draw:frame draw:style-name="Mfr3" draw:name="Frame50" text:anchor-type="char" svg:x="5.5709in" svg:y="0.7409in" svg:width="1.9252in" svg:height="0.2035in"><draw:text-box><text:p text:style-name="MP3"><text:span text:style-name="MT20">DOM</text:span><text:span text:style-name="MT21"> </text:span><text:span text:style-name="MT20">7655</text:span><text:span text:style-name="MT21"> </text:span><text:span text:style-name="MT20">-</text:span><text:span text:style-name="MT21"> </text:span><text:span text:style-name="MT20">25 de</text:span><text:span text:style-name="MT21"> </text:span><text:span text:style-name="MT20">Agosto</text:span><text:span text:style-name="MT21"> </text:span><text:span text:style-name="MT20">de </text:span><text:span text:style-name="MT22">2026</text:span></text:p></draw:text-box></draw:frame><draw:frame draw:style-name="Mfr3" draw:name="Frame271" text:anchor-type="char" svg:x="5.5709in" svg:y="0.7409in" svg:width="1.9252in" svg:height="0.2035in"><draw:text-box><text:p text:style-name="MP3"><text:span text:style-name="MT20">DOM</text:span><text:span text:style-name="MT21"> </text:span><text:span text:style-name="MT20">7655</text:span><text:span text:style-name="MT21"> </text:span><text:span text:style-name="MT20">-</text:span><text:span text:style-name="MT21"> </text:span><text:span text:style-name="MT20">25 de</text:span><text:span text:style-name="MT21"> </text:span><text:span text:style-name="MT20">Agosto</text:span><text:span text:style-name="MT21"> </text:span><text:span text:style-name="MT20">de </text:span><text:span text:style-name="MT22">2026</text:span></text:p></draw:text-box></draw:frame><draw:frame draw:style-name="Mfr3" draw:name="Frame2711" text:anchor-type="char" svg:x="5.5709in" svg:y="0.7409in" svg:width="1.9252in" svg:height="0.2035in"><draw:text-box><text:p text:style-name="MP3"><text:span text:style-name="MT20">DOM</text:span><text:span text:style-name="MT21"> </text:span><text:span text:style-name="MT20">7655</text:span><text:span text:style-name="MT21"> </text:span><text:span text:style-name="MT20">-</text:span><text:span text:style-name="MT21"> </text:span><text:span text:style-name="MT20">25 de</text:span><text:span text:style-name="MT21"> </text:span><text:span text:style-name="MT20">Agosto</text:span><text:span text:style-name="MT21"> </text:span><text:span text:style-name="MT20">de </text:span><text:span text:style-name="MT22">2026</text:span></text:p></draw:text-box></draw:frame><draw:frame draw:style-name="Mfr3" draw:name="Frame27111" text:anchor-type="char" svg:x="5.5709in" svg:y="0.7409in" svg:width="1.9252in" svg:height="0.2035in"><draw:text-box><text:p text:style-name="MP3"><text:span text:style-name="MT20">DOM</text:span><text:span text:style-name="MT21"> </text:span><text:span text:style-name="MT20">7655</text:span><text:span text:style-name="MT21"> </text:span><text:span text:style-name="MT20">-</text:span><text:span text:style-name="MT21"> </text:span><text:span text:style-name="MT20">25 de</text:span><text:span text:style-name="MT21"> </text:span><text:span text:style-name="MT20">Agosto</text:span><text:span text:style-name="MT21"> </text:span><text:span text:style-name="MT20">de </text:span><text:span text:style-name="MT22">2026</text:span></text:p></draw:text-box></draw:frame><draw:frame draw:style-name="Mfr3" draw:name="Frame271111" text:anchor-type="char" svg:x="5.5709in" svg:y="0.7409in" svg:width="1.9252in" svg:height="0.2035in"><draw:text-box><text:p text:style-name="MP3"><text:span text:style-name="MT20">DOM</text:span><text:span text:style-name="MT21"> </text:span><text:span text:style-name="MT20">7655</text:span><text:span text:style-name="MT21"> </text:span><text:span text:style-name="MT20">-</text:span><text:span text:style-name="MT21"> </text:span><text:span text:style-name="MT20">25 de</text:span><text:span text:style-name="MT21"> </text:span><text:span text:style-name="MT20">Agosto</text:span><text:span text:style-name="MT21"> </text:span><text:span text:style-name="MT20">de </text:span><text:span text:style-name="MT22">2026</text:span></text:p></draw:text-box></draw:frame><draw:frame draw:style-name="Mfr3" draw:name="Frame2711111" text:anchor-type="char" svg:x="5.5709in" svg:y="0.7409in" svg:width="1.9252in" svg:height="0.2035in"><draw:text-box><text:p text:style-name="MP3"><text:span text:style-name="MT20">DOM</text:span><text:span text:style-name="MT21"> </text:span><text:span text:style-name="MT20">7655</text:span><text:span text:style-name="MT21"> </text:span><text:span text:style-name="MT20">-</text:span><text:span text:style-name="MT21"> </text:span><text:span text:style-name="MT20">25 de</text:span><text:span text:style-name="MT21"> </text:span><text:span text:style-name="MT20">Agosto</text:span><text:span text:style-name="MT21"> </text:span><text:span text:style-name="MT20">de </text:span><text:span text:style-name="MT22">2026</text:span></text:p></draw:text-box></draw:frame><draw:frame draw:style-name="Mfr3" draw:name="Frame26911111" text:anchor-type="char" svg:x="5.5709in" svg:y="0.7409in" svg:width="1.9252in" svg:height="0.2035in"><draw:text-box><text:p text:style-name="MP3"><text:span text:style-name="MT20">DOM</text:span><text:span text:style-name="MT21"> </text:span><text:span text:style-name="MT20">7655</text:span><text:span text:style-name="MT21"> </text:span><text:span text:style-name="MT20">-</text:span><text:span text:style-name="MT21"> </text:span><text:span text:style-name="MT20">25 de</text:span><text:span text:style-name="MT21"> </text:span><text:span text:style-name="MT20">Agosto</text:span><text:span text:style-name="MT21"> </text:span><text:span text:style-name="MT20">de </text:span><text:span text:style-name="MT22">2026</text:span></text:p></draw:text-box></draw:frame><draw:frame draw:style-name="Mfr4" draw:name="Frame269111111" text:anchor-type="char" svg:x="5.5709in" svg:y="0.7409in" svg:width="1.9252in" svg:height="0.2035in"><draw:text-box><text:p text:style-name="MP3"><text:span text:style-name="MT20">DOM</text:span><text:span text:style-name="MT21"> </text:span><text:span text:style-name="MT20">7655</text:span><text:span text:style-name="MT21"> </text:span><text:span text:style-name="MT20">-</text:span><text:span text:style-name="MT21"> </text:span><text:span text:style-name="MT20">25 de</text:span><text:span text:style-name="MT21"> </text:span><text:span text:style-name="MT20">Agosto</text:span><text:span text:style-name="MT21"> </text:span><text:span text:style-name="MT20">de </text:span><text:span text:style-name="MT22">2026</text:span></text:p></draw:text-box></draw:frame><draw:frame draw:style-name="Mfr2" draw:name="Image756" text:anchor-type="char" svg:x="0.4925in" svg:y="0in" svg:width="7.7756in" svg:height="1.3874in"><draw:image xlink:href="Pictures/10000001000002EA00000085A3334DB7.png" xlink:type="simple" xlink:show="embed" xlink:actuate="onLoad" draw:mime-type="image/png"/></draw:frame><draw:frame draw:style-name="Mfr2" draw:name="Image757" text:anchor-type="char" svg:x="1.6811in" svg:y="0.5965in" svg:width="1.5984in" svg:height="0.4035in"><draw:image xlink:href="Pictures/100000010000009900000026A14CA22C.png" xlink:type="simple" xlink:show="embed" xlink:actuate="onLoad" draw:mime-type="image/png"/></draw:frame><draw:frame draw:style-name="Mfr2" draw:name="Image758" text:anchor-type="char" svg:x="5.5709in" svg:y="0.7409in" svg:width="1.9236in" svg:height="0.2028in"><draw:image xlink:href="Pictures/10000001000000B800000013402D6D80.png" xlink:type="simple" xlink:show="embed" xlink:actuate="onLoad" draw:mime-type="image/png"/></draw:frame></text:p>
      </style:header>
      <style:header-left>
        <text:p text:style-name="MP1"><draw:frame draw:style-name="Mfr1" draw:name="Image 370" text:anchor-type="char" svg:x="0.4937in" svg:y="0in" svg:width="7.7736in" svg:height="1.3681in" draw:z-index="195"><draw:image xlink:href="Pictures/10000000000009180000019B2F5AA03B.png" xlink:type="simple" xlink:show="embed" xlink:actuate="onLoad" draw:mime-type="image/png"/></draw:frame></text:p>
      </style:header-left>
      <style:footer>
        <text:p text:style-name="MP1"><draw:frame draw:style-name="Mfr1" draw:name="Image 364 Copy 1 Copy 1 Copy 1 Copy 1 Copy 1 Copy 1 Copy 1" text:anchor-type="char" svg:x="3.7902in" svg:y="10.5945in" svg:width="0.6866in" svg:height="0.6189in"><draw:image xlink:href="Pictures/10000001000000840000007752069C51.png" xlink:type="simple" xlink:show="embed" xlink:actuate="onLoad" draw:mime-type="image/png"/></draw:frame><draw:frame draw:style-name="Mfr3" draw:name="Frame5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72"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72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72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721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7211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70111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2701111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60" text:anchor-type="char" svg:x="7.2972in" svg:y="10.8752in" svg:width="0.2in" svg:height="0.1283in"><draw:text-box><text:p text:style-name="MP6"><text:page-number text:select-page="current">49</text:page-number></text:p></draw:text-box></draw:frame><draw:frame draw:style-name="Mfr3" draw:name="Frame273" text:anchor-type="char" svg:x="7.2972in" svg:y="10.8752in" svg:width="0.2in" svg:height="0.1283in"><draw:text-box><text:p text:style-name="MP6"><text:page-number text:select-page="current">49</text:page-number></text:p></draw:text-box></draw:frame><draw:frame draw:style-name="Mfr3" draw:name="Frame2731" text:anchor-type="char" svg:x="7.2972in" svg:y="10.8752in" svg:width="0.2in" svg:height="0.1283in"><draw:text-box><text:p text:style-name="MP6"><text:page-number text:select-page="current">49</text:page-number></text:p></draw:text-box></draw:frame><draw:frame draw:style-name="Mfr3" draw:name="Frame27311" text:anchor-type="char" svg:x="7.2972in" svg:y="10.8752in" svg:width="0.2in" svg:height="0.1283in"><draw:text-box><text:p text:style-name="MP6"><text:page-number text:select-page="current">49</text:page-number></text:p></draw:text-box></draw:frame><draw:frame draw:style-name="Mfr3" draw:name="Frame273111" text:anchor-type="char" svg:x="7.2972in" svg:y="10.8752in" svg:width="0.2in" svg:height="0.1283in"><draw:text-box><text:p text:style-name="MP6"><text:page-number text:select-page="current">49</text:page-number></text:p></draw:text-box></draw:frame><draw:frame draw:style-name="Mfr3" draw:name="Frame2731111" text:anchor-type="char" svg:x="7.2972in" svg:y="10.8752in" svg:width="0.2in" svg:height="0.1283in"><draw:text-box><text:p text:style-name="MP6"><text:page-number text:select-page="current">49</text:page-number></text:p></draw:text-box></draw:frame><draw:frame draw:style-name="Mfr3" draw:name="Frame27111111" text:anchor-type="char" svg:x="7.2972in" svg:y="10.8752in" svg:width="0.2in" svg:height="0.1283in"><draw:text-box><text:p text:style-name="MP6"><text:page-number text:select-page="current">49</text:page-number></text:p></draw:text-box></draw:frame><draw:frame draw:style-name="Mfr4" draw:name="Frame271111111" text:anchor-type="char" svg:x="7.2972in" svg:y="10.8752in" svg:width="0.2in" svg:height="0.1283in"><draw:text-box><text:p text:style-name="MP6"><text:page-number text:select-page="current">49</text:page-number></text:p></draw:text-box></draw:frame><draw:frame draw:style-name="Mfr2" draw:name="Image788" text:anchor-type="char" svg:x="0.7736in" svg:y="10.8752in" svg:width="1.9181in" svg:height="0.128in"><draw:image xlink:href="Pictures/10000001000000B80000000C00EA2F60.png" xlink:type="simple" xlink:show="embed" xlink:actuate="onLoad" draw:mime-type="image/png"/></draw:frame><draw:frame draw:style-name="Mfr2" draw:name="Image789" text:anchor-type="char" svg:x="7.2972in" svg:y="10.8752in" svg:width="0.1984in" svg:height="0.128in"><draw:image xlink:href="Pictures/10000001000000130000000C5161F074.png" xlink:type="simple" xlink:show="embed" xlink:actuate="onLoad" draw:mime-type="image/png"/></draw:frame></text:p>
      </style:footer>
      <style:footer-left>
        <text:p text:style-name="MP1"><draw:frame draw:style-name="Mfr1" draw:name="Image 371" text:anchor-type="char" svg:x="3.7965in" svg:y="10.5917in" svg:width="0.6945in" svg:height="0.6138in" draw:z-index="196"><draw:image xlink:href="Pictures/10000000000000D0000000B830B1DD11.jpg" xlink:type="simple" xlink:show="embed" xlink:actuate="onLoad" draw:mime-type="image/jpeg"/></draw:frame><draw:frame draw:style-name="Mfr2" draw:name="Image258" text:anchor-type="char" svg:x="0.7752in" svg:y="10.8756in" svg:width="1.9138in" svg:height="0.1217in" draw:z-index="274"><draw:image xlink:href="Pictures/10000001000000B70000000B07D9C1C2.png" xlink:type="simple" xlink:show="embed" xlink:actuate="onLoad" draw:mime-type="image/png"/></draw:frame><draw:frame draw:style-name="Mfr2" draw:name="Image278" text:anchor-type="char" svg:x="7.2972in" svg:y="10.8752in" svg:width="0.1984in" svg:height="0.128in" draw:z-index="350"><draw:image xlink:href="Pictures/10000001000000130000000C5161F074.png" xlink:type="simple" xlink:show="embed" xlink:actuate="onLoad" draw:mime-type="image/png"/></draw:frame></text:p>
      </style:footer-left>
    </style:master-page>
    <style:master-page style:name="Converted48" style:page-layout-name="Mpm7" draw:style-name="Mdp1">
      <style:header>
        <text:p text:style-name="MP2"/>
      </style:header>
      <style:header-left>
        <text:p text:style-name="MP1"><draw:frame draw:style-name="Mfr1" draw:name="Image 370 Copy 1" text:anchor-type="char" svg:x="0.4937in" svg:y="0in" svg:width="7.7736in" svg:height="1.3681in"><draw:image xlink:href="Pictures/10000000000009180000019B2F5AA03B.png" xlink:type="simple" xlink:show="embed" xlink:actuate="onLoad" draw:mime-type="image/png"/></draw:frame></text:p>
      </style:header-left>
      <style:footer>
        <text:p text:style-name="MP2"/>
      </style:footer>
      <style:footer-left>
        <text:p text:style-name="MP1"><draw:frame draw:style-name="Mfr1" draw:name="Image 371 Copy 1" text:anchor-type="char" svg:x="3.7965in" svg:y="10.5917in" svg:width="0.6945in" svg:height="0.6138in"><draw:image xlink:href="Pictures/10000000000000D0000000B830B1DD11.jpg" xlink:type="simple" xlink:show="embed" xlink:actuate="onLoad" draw:mime-type="image/jpeg"/></draw:frame><draw:frame draw:style-name="Mfr3" draw:name="Frame76" text:anchor-type="char" svg:x="0.7752in" svg:y="10.8756in" svg:width="1.9154in" svg:height="0.122in"><draw:text-box><text:p text:style-name="MP5"><text:span text:style-name="MT7">D</text:span><text:span text:style-name="MT8">.</text:span><text:span text:style-name="MT7">O</text:span><text:span text:style-name="MT8">.</text:span><text:span text:style-name="MT9"> </text:span><text:span text:style-name="MT7">PREFEITURA</text:span><text:span text:style-name="MT10"> </text:span><text:span text:style-name="MT7">MUNICIPAL</text:span><text:span text:style-name="MT11"> </text:span><text:span text:style-name="MT7">DE</text:span><text:span text:style-name="MT12"> </text:span><text:span text:style-name="MT13">CACHOEIRO</text:span></text:p></draw:text-box></draw:frame><draw:frame draw:style-name="Mfr3" draw:name="Frame274" text:anchor-type="char" svg:x="0.7752in" svg:y="10.8756in" svg:width="1.9154in" svg:height="0.122in"><draw:text-box><text:p text:style-name="MP5"><text:span text:style-name="MT7">D</text:span><text:span text:style-name="MT8">.</text:span><text:span text:style-name="MT7">O</text:span><text:span text:style-name="MT8">.</text:span><text:span text:style-name="MT9"> </text:span><text:span text:style-name="MT7">PREFEITURA</text:span><text:span text:style-name="MT10"> </text:span><text:span text:style-name="MT7">MUNICIPAL</text:span><text:span text:style-name="MT11"> </text:span><text:span text:style-name="MT7">DE</text:span><text:span text:style-name="MT12"> </text:span><text:span text:style-name="MT13">CACHOEIRO</text:span></text:p></draw:text-box></draw:frame><draw:frame draw:style-name="Mfr3" draw:name="Frame275" text:anchor-type="char" svg:x="0.7752in" svg:y="10.8756in" svg:width="1.9154in" svg:height="0.122in"><draw:text-box><text:p text:style-name="MP5"><text:span text:style-name="MT7">D</text:span><text:span text:style-name="MT8">.</text:span><text:span text:style-name="MT7">O</text:span><text:span text:style-name="MT8">.</text:span><text:span text:style-name="MT9"> </text:span><text:span text:style-name="MT7">PREFEITURA</text:span><text:span text:style-name="MT10"> </text:span><text:span text:style-name="MT7">MUNICIPAL</text:span><text:span text:style-name="MT11"> </text:span><text:span text:style-name="MT7">DE</text:span><text:span text:style-name="MT12"> </text:span><text:span text:style-name="MT13">CACHOEIRO</text:span></text:p></draw:text-box></draw:frame><draw:frame draw:style-name="Mfr3" draw:name="Frame276" text:anchor-type="char" svg:x="0.7752in" svg:y="10.8756in" svg:width="1.9154in" svg:height="0.122in"><draw:text-box><text:p text:style-name="MP5"><text:span text:style-name="MT7">D</text:span><text:span text:style-name="MT8">.</text:span><text:span text:style-name="MT7">O</text:span><text:span text:style-name="MT8">.</text:span><text:span text:style-name="MT9"> </text:span><text:span text:style-name="MT7">PREFEITURA</text:span><text:span text:style-name="MT10"> </text:span><text:span text:style-name="MT7">MUNICIPAL</text:span><text:span text:style-name="MT11"> </text:span><text:span text:style-name="MT7">DE</text:span><text:span text:style-name="MT12"> </text:span><text:span text:style-name="MT13">CACHOEIRO</text:span></text:p></draw:text-box></draw:frame><draw:frame draw:style-name="Mfr3" draw:name="Frame2761" text:anchor-type="char" svg:x="0.7752in" svg:y="10.8756in" svg:width="1.9154in" svg:height="0.122in"><draw:text-box><text:p text:style-name="MP5"><text:span text:style-name="MT7">D</text:span><text:span text:style-name="MT8">.</text:span><text:span text:style-name="MT7">O</text:span><text:span text:style-name="MT8">.</text:span><text:span text:style-name="MT9"> </text:span><text:span text:style-name="MT7">PREFEITURA</text:span><text:span text:style-name="MT10"> </text:span><text:span text:style-name="MT7">MUNICIPAL</text:span><text:span text:style-name="MT11"> </text:span><text:span text:style-name="MT7">DE</text:span><text:span text:style-name="MT12"> </text:span><text:span text:style-name="MT13">CACHOEIRO</text:span></text:p></draw:text-box></draw:frame><draw:frame draw:style-name="Mfr3" draw:name="Frame27611" text:anchor-type="char" svg:x="0.7752in" svg:y="10.8756in" svg:width="1.9154in" svg:height="0.122in"><draw:text-box><text:p text:style-name="MP5"><text:span text:style-name="MT7">D</text:span><text:span text:style-name="MT8">.</text:span><text:span text:style-name="MT7">O</text:span><text:span text:style-name="MT8">.</text:span><text:span text:style-name="MT9"> </text:span><text:span text:style-name="MT7">PREFEITURA</text:span><text:span text:style-name="MT10"> </text:span><text:span text:style-name="MT7">MUNICIPAL</text:span><text:span text:style-name="MT11"> </text:span><text:span text:style-name="MT7">DE</text:span><text:span text:style-name="MT12"> </text:span><text:span text:style-name="MT13">CACHOEIRO</text:span></text:p></draw:text-box></draw:frame><draw:frame draw:style-name="Mfr3" draw:name="Frame2741" text:anchor-type="char" svg:x="0.7752in" svg:y="10.8756in" svg:width="1.9154in" svg:height="0.122in"><draw:text-box><text:p text:style-name="MP5"><text:span text:style-name="MT7">D</text:span><text:span text:style-name="MT8">.</text:span><text:span text:style-name="MT7">O</text:span><text:span text:style-name="MT8">.</text:span><text:span text:style-name="MT9"> </text:span><text:span text:style-name="MT7">PREFEITURA</text:span><text:span text:style-name="MT10"> </text:span><text:span text:style-name="MT7">MUNICIPAL</text:span><text:span text:style-name="MT11"> </text:span><text:span text:style-name="MT7">DE</text:span><text:span text:style-name="MT12"> </text:span><text:span text:style-name="MT13">CACHOEIRO</text:span></text:p></draw:text-box></draw:frame><draw:frame draw:style-name="Mfr4" draw:name="Frame27211111" text:anchor-type="char" svg:x="0.7752in" svg:y="10.8756in" svg:width="1.9154in" svg:height="0.122in"><draw:text-box><text:p text:style-name="MP5"><text:span text:style-name="MT7">D</text:span><text:span text:style-name="MT8">.</text:span><text:span text:style-name="MT7">O</text:span><text:span text:style-name="MT8">.</text:span><text:span text:style-name="MT9"> </text:span><text:span text:style-name="MT7">PREFEITURA</text:span><text:span text:style-name="MT10"> </text:span><text:span text:style-name="MT7">MUNICIPAL</text:span><text:span text:style-name="MT11"> </text:span><text:span text:style-name="MT7">DE</text:span><text:span text:style-name="MT12"> </text:span><text:span text:style-name="MT13">CACHOEIRO</text:span></text:p></draw:text-box></draw:frame><draw:frame draw:style-name="Mfr3" draw:name="Frame77" text:anchor-type="char" svg:x="7.2972in" svg:y="10.8752in" svg:width="0.2in" svg:height="0.1283in"><draw:text-box><text:p text:style-name="MP6"><text:page-number text:select-page="current">50</text:page-number></text:p></draw:text-box></draw:frame><draw:frame draw:style-name="Mfr3" draw:name="Frame277" text:anchor-type="char" svg:x="7.2972in" svg:y="10.8752in" svg:width="0.2in" svg:height="0.1283in"><draw:text-box><text:p text:style-name="MP6"><text:page-number text:select-page="current">50</text:page-number></text:p></draw:text-box></draw:frame><draw:frame draw:style-name="Mfr3" draw:name="Frame2771" text:anchor-type="char" svg:x="7.2972in" svg:y="10.8752in" svg:width="0.2in" svg:height="0.1283in"><draw:text-box><text:p text:style-name="MP6"><text:page-number text:select-page="current">50</text:page-number></text:p></draw:text-box></draw:frame><draw:frame draw:style-name="Mfr3" draw:name="Frame27711" text:anchor-type="char" svg:x="7.2972in" svg:y="10.8752in" svg:width="0.2in" svg:height="0.1283in"><draw:text-box><text:p text:style-name="MP6"><text:page-number text:select-page="current">50</text:page-number></text:p></draw:text-box></draw:frame><draw:frame draw:style-name="Mfr3" draw:name="Frame277111" text:anchor-type="char" svg:x="7.2972in" svg:y="10.8752in" svg:width="0.2in" svg:height="0.1283in"><draw:text-box><text:p text:style-name="MP6"><text:page-number text:select-page="current">50</text:page-number></text:p></draw:text-box></draw:frame><draw:frame draw:style-name="Mfr3" draw:name="Frame2771111" text:anchor-type="char" svg:x="7.2972in" svg:y="10.8752in" svg:width="0.2in" svg:height="0.1283in"><draw:text-box><text:p text:style-name="MP6"><text:page-number text:select-page="current">50</text:page-number></text:p></draw:text-box></draw:frame><draw:frame draw:style-name="Mfr3" draw:name="Frame2751" text:anchor-type="char" svg:x="7.2972in" svg:y="10.8752in" svg:width="0.2in" svg:height="0.1283in"><draw:text-box><text:p text:style-name="MP6"><text:page-number text:select-page="current">50</text:page-number></text:p></draw:text-box></draw:frame><draw:frame draw:style-name="Mfr4" draw:name="Frame27311111" text:anchor-type="char" svg:x="7.2972in" svg:y="10.8752in" svg:width="0.2in" svg:height="0.1283in"><draw:text-box><text:p text:style-name="MP6"><text:page-number text:select-page="current">50</text:page-number></text:p></draw:text-box></draw:frame><draw:frame draw:style-name="Mfr2" draw:name="Image790" text:anchor-type="char" svg:x="0.7752in" svg:y="10.8756in" svg:width="1.9138in" svg:height="0.1217in"><draw:image xlink:href="Pictures/10000001000000B70000000B07D9C1C2.png" xlink:type="simple" xlink:show="embed" xlink:actuate="onLoad" draw:mime-type="image/png"/></draw:frame><draw:frame draw:style-name="Mfr2" draw:name="Image791" text:anchor-type="char" svg:x="7.2972in" svg:y="10.8752in" svg:width="0.1984in" svg:height="0.128in"><draw:image xlink:href="Pictures/10000001000000130000000C5161F074.png" xlink:type="simple" xlink:show="embed" xlink:actuate="onLoad" draw:mime-type="image/png"/></draw:frame></text:p>
      </style:footer-left>
    </style:master-page>
    <style:master-page style:name="Converted49" style:page-layout-name="Mpm6" draw:style-name="Mdp1">
      <style:header>
        <text:p text:style-name="MP1"><draw:frame draw:style-name="Mfr4" draw:name="Frame27411" text:anchor-type="char" svg:x="1.6811in" svg:y="0.5965in" svg:width="1.6in" svg:height="0.4043in"><draw:text-box><text:p text:style-name="MP7"><text:span text:style-name="MT15">ATOS</text:span><text:span text:style-name="MT16"> </text:span><text:span text:style-name="MT15">DO</text:span><text:span text:style-name="MT17"> </text:span><text:span text:style-name="MT18">PODER</text:span></text:p><text:p text:style-name="MP8"><text:span text:style-name="MT15">EXECUTIVO</text:span><text:span text:style-name="MT19"> </text:span><text:span text:style-name="MT18">MUNICIPAL</text:span></text:p></draw:text-box></draw:frame><draw:frame draw:style-name="Mfr3" draw:name="Frame278" text:anchor-type="char" svg:x="1.6811in" svg:y="0.5965in" svg:width="1.6in" svg:height="0.4043in"><draw:text-box><text:p text:style-name="MP7"><text:span text:style-name="MT15">ATOS</text:span><text:span text:style-name="MT16"> </text:span><text:span text:style-name="MT15">DO</text:span><text:span text:style-name="MT17"> </text:span><text:span text:style-name="MT18">PODER</text:span></text:p><text:p text:style-name="MP8"><text:span text:style-name="MT15">EXECUTIVO</text:span><text:span text:style-name="MT19"> </text:span><text:span text:style-name="MT18">MUNICIPAL</text:span></text:p></draw:text-box></draw:frame><draw:frame draw:style-name="Mfr3" draw:name="Frame2781" text:anchor-type="char" svg:x="1.6811in" svg:y="0.5965in" svg:width="1.6in" svg:height="0.4043in"><draw:text-box><text:p text:style-name="MP7"><text:span text:style-name="MT15">ATOS</text:span><text:span text:style-name="MT16"> </text:span><text:span text:style-name="MT15">DO</text:span><text:span text:style-name="MT17"> </text:span><text:span text:style-name="MT18">PODER</text:span></text:p><text:p text:style-name="MP8"><text:span text:style-name="MT15">EXECUTIVO</text:span><text:span text:style-name="MT19"> </text:span><text:span text:style-name="MT18">MUNICIPAL</text:span></text:p></draw:text-box></draw:frame><draw:frame draw:style-name="Mfr3" draw:name="Frame27811" text:anchor-type="char" svg:x="1.6811in" svg:y="0.5965in" svg:width="1.6in" svg:height="0.4043in"><draw:text-box><text:p text:style-name="MP7"><text:span text:style-name="MT15">ATOS</text:span><text:span text:style-name="MT16"> </text:span><text:span text:style-name="MT15">DO</text:span><text:span text:style-name="MT17"> </text:span><text:span text:style-name="MT18">PODER</text:span></text:p><text:p text:style-name="MP8"><text:span text:style-name="MT15">EXECUTIVO</text:span><text:span text:style-name="MT19"> </text:span><text:span text:style-name="MT18">MUNICIPAL</text:span></text:p></draw:text-box></draw:frame><draw:frame draw:style-name="Mfr3" draw:name="Frame276111" text:anchor-type="char" svg:x="1.6811in" svg:y="0.5965in" svg:width="1.6in" svg:height="0.4043in"><draw:text-box><text:p text:style-name="MP7"><text:span text:style-name="MT15">ATOS</text:span><text:span text:style-name="MT16"> </text:span><text:span text:style-name="MT15">DO</text:span><text:span text:style-name="MT17"> </text:span><text:span text:style-name="MT18">PODER</text:span></text:p><text:p text:style-name="MP8"><text:span text:style-name="MT15">EXECUTIVO</text:span><text:span text:style-name="MT19"> </text:span><text:span text:style-name="MT18">MUNICIPAL</text:span></text:p></draw:text-box></draw:frame><draw:frame draw:style-name="Mfr4" draw:name="Frame27511" text:anchor-type="char" svg:x="5.5709in" svg:y="0.7409in" svg:width="1.9252in" svg:height="0.2035in"><draw:text-box><text:p text:style-name="MP3"><text:span text:style-name="MT20">DOM</text:span><text:span text:style-name="MT21"> </text:span><text:span text:style-name="MT20">7655</text:span><text:span text:style-name="MT21"> </text:span><text:span text:style-name="MT20">-</text:span><text:span text:style-name="MT21"> </text:span><text:span text:style-name="MT20">25 de</text:span><text:span text:style-name="MT21"> </text:span><text:span text:style-name="MT20">Agosto</text:span><text:span text:style-name="MT21"> </text:span><text:span text:style-name="MT20">de </text:span><text:span text:style-name="MT22">2026</text:span></text:p></draw:text-box></draw:frame><draw:frame draw:style-name="Mfr3" draw:name="Frame279" text:anchor-type="char" svg:x="5.5709in" svg:y="0.7409in" svg:width="1.9252in" svg:height="0.2035in"><draw:text-box><text:p text:style-name="MP3"><text:span text:style-name="MT20">DOM</text:span><text:span text:style-name="MT21"> </text:span><text:span text:style-name="MT20">7655</text:span><text:span text:style-name="MT21"> </text:span><text:span text:style-name="MT20">-</text:span><text:span text:style-name="MT21"> </text:span><text:span text:style-name="MT20">25 de</text:span><text:span text:style-name="MT21"> </text:span><text:span text:style-name="MT20">Agosto</text:span><text:span text:style-name="MT21"> </text:span><text:span text:style-name="MT20">de </text:span><text:span text:style-name="MT22">2026</text:span></text:p></draw:text-box></draw:frame><draw:frame draw:style-name="Mfr3" draw:name="Frame2791" text:anchor-type="char" svg:x="5.5709in" svg:y="0.7409in" svg:width="1.9252in" svg:height="0.2035in"><draw:text-box><text:p text:style-name="MP3"><text:span text:style-name="MT20">DOM</text:span><text:span text:style-name="MT21"> </text:span><text:span text:style-name="MT20">7655</text:span><text:span text:style-name="MT21"> </text:span><text:span text:style-name="MT20">-</text:span><text:span text:style-name="MT21"> </text:span><text:span text:style-name="MT20">25 de</text:span><text:span text:style-name="MT21"> </text:span><text:span text:style-name="MT20">Agosto</text:span><text:span text:style-name="MT21"> </text:span><text:span text:style-name="MT20">de </text:span><text:span text:style-name="MT22">2026</text:span></text:p></draw:text-box></draw:frame><draw:frame draw:style-name="Mfr3" draw:name="Frame27911" text:anchor-type="char" svg:x="5.5709in" svg:y="0.7409in" svg:width="1.9252in" svg:height="0.2035in"><draw:text-box><text:p text:style-name="MP3"><text:span text:style-name="MT20">DOM</text:span><text:span text:style-name="MT21"> </text:span><text:span text:style-name="MT20">7655</text:span><text:span text:style-name="MT21"> </text:span><text:span text:style-name="MT20">-</text:span><text:span text:style-name="MT21"> </text:span><text:span text:style-name="MT20">25 de</text:span><text:span text:style-name="MT21"> </text:span><text:span text:style-name="MT20">Agosto</text:span><text:span text:style-name="MT21"> </text:span><text:span text:style-name="MT20">de </text:span><text:span text:style-name="MT22">2026</text:span></text:p></draw:text-box></draw:frame><draw:frame draw:style-name="Mfr3" draw:name="Frame279111" text:anchor-type="char" svg:x="5.5709in" svg:y="0.7409in" svg:width="1.9252in" svg:height="0.2035in"><draw:text-box><text:p text:style-name="MP3"><text:span text:style-name="MT20">DOM</text:span><text:span text:style-name="MT21"> </text:span><text:span text:style-name="MT20">7655</text:span><text:span text:style-name="MT21"> </text:span><text:span text:style-name="MT20">-</text:span><text:span text:style-name="MT21"> </text:span><text:span text:style-name="MT20">25 de</text:span><text:span text:style-name="MT21"> </text:span><text:span text:style-name="MT20">Agosto</text:span><text:span text:style-name="MT21"> </text:span><text:span text:style-name="MT20">de </text:span><text:span text:style-name="MT22">2026</text:span></text:p></draw:text-box></draw:frame><draw:frame draw:style-name="Mfr3" draw:name="Frame27711111" text:anchor-type="char" svg:x="5.5709in" svg:y="0.7409in" svg:width="1.9252in" svg:height="0.2035in"><draw:text-box><text:p text:style-name="MP3"><text:span text:style-name="MT20">DOM</text:span><text:span text:style-name="MT21"> </text:span><text:span text:style-name="MT20">7655</text:span><text:span text:style-name="MT21"> </text:span><text:span text:style-name="MT20">-</text:span><text:span text:style-name="MT21"> </text:span><text:span text:style-name="MT20">25 de</text:span><text:span text:style-name="MT21"> </text:span><text:span text:style-name="MT20">Agosto</text:span><text:span text:style-name="MT21"> </text:span><text:span text:style-name="MT20">de </text:span><text:span text:style-name="MT22">2026</text:span></text:p></draw:text-box></draw:frame><draw:frame draw:style-name="Mfr2" draw:name="Image259" text:anchor-type="char" svg:x="0.4925in" svg:y="0in" svg:width="7.7756in" svg:height="1.3874in"><draw:image xlink:href="Pictures/10000001000002EA00000085A3334DB7.png" xlink:type="simple" xlink:show="embed" xlink:actuate="onLoad" draw:mime-type="image/png"/></draw:frame><draw:frame draw:style-name="Mfr2" draw:name="Image260" text:anchor-type="char" svg:x="1.6811in" svg:y="0.5965in" svg:width="1.5984in" svg:height="0.4035in"><draw:image xlink:href="Pictures/100000010000009900000026A14CA22C.png" xlink:type="simple" xlink:show="embed" xlink:actuate="onLoad" draw:mime-type="image/png"/></draw:frame><draw:frame draw:style-name="Mfr2" draw:name="Image277" text:anchor-type="char" svg:x="5.5709in" svg:y="0.7409in" svg:width="1.9236in" svg:height="0.2028in"><draw:image xlink:href="Pictures/10000001000000B800000013402D6D80.png" xlink:type="simple" xlink:show="embed" xlink:actuate="onLoad" draw:mime-type="image/png"/></draw:frame></text:p>
      </style:header>
      <style:header-left>
        <text:p text:style-name="MP1"><draw:frame draw:style-name="Mfr1" draw:name="Image 388" text:anchor-type="char" svg:x="0.4937in" svg:y="0in" svg:width="7.7736in" svg:height="1.3681in" draw:z-index="197"><draw:image xlink:href="Pictures/10000000000009180000019B2F5AA03B.png" xlink:type="simple" xlink:show="embed" xlink:actuate="onLoad" draw:mime-type="image/png"/></draw:frame></text:p>
      </style:header-left>
      <style:footer>
        <text:p text:style-name="MP1"><draw:frame draw:style-name="Mfr1" draw:name="Image 398" text:anchor-type="char" svg:x="3.7902in" svg:y="10.5945in" svg:width="0.6866in" svg:height="0.6189in"><draw:image xlink:href="Pictures/10000001000000840000007752069C51.png" xlink:type="simple" xlink:show="embed" xlink:actuate="onLoad" draw:mime-type="image/png"/></draw:frame><draw:frame draw:style-name="Mfr4" draw:name="Frame2781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80"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80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80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7911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27911111" text:anchor-type="char" svg:x="7.2972in" svg:y="10.8752in" svg:width="0.2in" svg:height="0.1283in"><draw:text-box><text:p text:style-name="MP6"><text:page-number text:select-page="current">51</text:page-number></text:p></draw:text-box></draw:frame><draw:frame draw:style-name="Mfr3" draw:name="Frame281" text:anchor-type="char" svg:x="7.2972in" svg:y="10.8752in" svg:width="0.2in" svg:height="0.1283in"><draw:text-box><text:p text:style-name="MP6"><text:page-number text:select-page="current">51</text:page-number></text:p></draw:text-box></draw:frame><draw:frame draw:style-name="Mfr3" draw:name="Frame2811" text:anchor-type="char" svg:x="7.2972in" svg:y="10.8752in" svg:width="0.2in" svg:height="0.1283in"><draw:text-box><text:p text:style-name="MP6"><text:page-number text:select-page="current">51</text:page-number></text:p></draw:text-box></draw:frame><draw:frame draw:style-name="Mfr3" draw:name="Frame28111" text:anchor-type="char" svg:x="7.2972in" svg:y="10.8752in" svg:width="0.2in" svg:height="0.1283in"><draw:text-box><text:p text:style-name="MP6"><text:page-number text:select-page="current">51</text:page-number></text:p></draw:text-box></draw:frame><draw:frame draw:style-name="Mfr3" draw:name="Frame281111" text:anchor-type="char" svg:x="7.2972in" svg:y="10.8752in" svg:width="0.2in" svg:height="0.1283in"><draw:text-box><text:p text:style-name="MP6"><text:page-number text:select-page="current">51</text:page-number></text:p></draw:text-box></draw:frame><draw:frame draw:style-name="Mfr3" draw:name="Frame280111" text:anchor-type="char" svg:x="7.2972in" svg:y="10.8752in" svg:width="0.2in" svg:height="0.1283in"><draw:text-box><text:p text:style-name="MP6"><text:page-number text:select-page="current">51</text:page-number></text:p></draw:text-box></draw:frame><draw:frame draw:style-name="Mfr2" draw:name="Image264" text:anchor-type="char" svg:x="0.7736in" svg:y="10.8752in" svg:width="1.9181in" svg:height="0.128in"><draw:image xlink:href="Pictures/10000001000000B80000000C00EA2F60.png" xlink:type="simple" xlink:show="embed" xlink:actuate="onLoad" draw:mime-type="image/png"/></draw:frame><draw:frame draw:style-name="Mfr2" draw:name="Image276" text:anchor-type="char" svg:x="7.2972in" svg:y="10.8752in" svg:width="0.1984in" svg:height="0.128in"><draw:image xlink:href="Pictures/10000001000000130000000C5161F074.png" xlink:type="simple" xlink:show="embed" xlink:actuate="onLoad" draw:mime-type="image/png"/></draw:frame></text:p>
      </style:footer>
      <style:footer-left>
        <text:p text:style-name="MP1"><draw:frame draw:style-name="Mfr1" draw:name="Image 395" text:anchor-type="char" svg:x="3.7965in" svg:y="10.5917in" svg:width="0.6945in" svg:height="0.6138in" draw:z-index="204"><draw:image xlink:href="Pictures/10000000000000D0000000B830B1DD11.jpg" xlink:type="simple" xlink:show="embed" xlink:actuate="onLoad" draw:mime-type="image/jpeg"/></draw:frame><draw:frame draw:style-name="Mfr2" draw:name="Image261" text:anchor-type="char" svg:x="0.7744in" svg:y="10.8756in" svg:width="1.9138in" svg:height="0.1217in" draw:z-index="278"><draw:image xlink:href="Pictures/10000001000000B70000000B07D9C1C2.png" xlink:type="simple" xlink:show="embed" xlink:actuate="onLoad" draw:mime-type="image/png"/></draw:frame><draw:frame draw:style-name="Mfr2" draw:name="Image262" text:anchor-type="char" svg:x="7.2972in" svg:y="10.8752in" svg:width="0.1984in" svg:height="0.128in" draw:z-index="281"><draw:image xlink:href="Pictures/10000001000000130000000C5161F074.png" xlink:type="simple" xlink:show="embed" xlink:actuate="onLoad" draw:mime-type="image/png"/></draw:frame></text:p>
      </style:footer-left>
    </style:master-page>
    <style:master-page style:name="Converted50" style:page-layout-name="Mpm8" draw:style-name="Mdp1">
      <style:header>
        <text:p text:style-name="MP1"><draw:frame draw:style-name="Mfr2" draw:name="Image811" text:anchor-type="char" svg:x="0.4925in" svg:y="0in" svg:width="7.7756in" svg:height="1.3874in" draw:z-index="457"><draw:image xlink:href="Pictures/10000001000002EA00000085A3334DB7.png" xlink:type="simple" xlink:show="embed" xlink:actuate="onLoad" draw:mime-type="image/png"/></draw:frame><draw:frame draw:style-name="Mfr2" draw:name="Image812" text:anchor-type="char" svg:x="1.6811in" svg:y="0.5965in" svg:width="1.5984in" svg:height="0.4035in" draw:z-index="459"><draw:image xlink:href="Pictures/100000010000009900000026A14CA22C.png" xlink:type="simple" xlink:show="embed" xlink:actuate="onLoad" draw:mime-type="image/png"/></draw:frame><draw:frame draw:style-name="Mfr2" draw:name="Image813" text:anchor-type="char" svg:x="5.5709in" svg:y="0.7409in" svg:width="1.9236in" svg:height="0.2028in" draw:z-index="458"><draw:image xlink:href="Pictures/10000001000000B800000013402D6D80.png" xlink:type="simple" xlink:show="embed" xlink:actuate="onLoad" draw:mime-type="image/png"/></draw:frame></text:p>
      </style:header>
      <style:header-left>
        <text:p text:style-name="MP1"><draw:frame draw:style-name="Mfr1" draw:name="Image 388 Copy 1" text:anchor-type="char" svg:x="0.4937in" svg:y="0in" svg:width="7.7736in" svg:height="1.3681in"><draw:image xlink:href="Pictures/10000000000009180000019B2F5AA03B.png" xlink:type="simple" xlink:show="embed" xlink:actuate="onLoad" draw:mime-type="image/png"/></draw:frame></text:p>
      </style:header-left>
      <style:footer>
        <text:p text:style-name="MP1"><draw:frame draw:style-name="Mfr1" draw:name="Image 398 Copy 1" text:anchor-type="char" svg:x="3.7902in" svg:y="10.5945in" svg:width="0.6866in" svg:height="0.6189in" draw:z-index="226"><draw:image xlink:href="Pictures/10000001000000840000007752069C51.png" xlink:type="simple" xlink:show="embed" xlink:actuate="onLoad" draw:mime-type="image/png"/></draw:frame><draw:frame draw:style-name="Mfr2" draw:name="Image814" text:anchor-type="char" svg:x="0.7736in" svg:y="10.8752in" svg:width="1.9181in" svg:height="0.128in" draw:z-index="448"><draw:image xlink:href="Pictures/10000001000000B80000000C00EA2F60.png" xlink:type="simple" xlink:show="embed" xlink:actuate="onLoad" draw:mime-type="image/png"/></draw:frame><draw:frame draw:style-name="Mfr2" draw:name="Image847" text:anchor-type="char" svg:x="7.2972in" svg:y="10.8752in" svg:width="0.1984in" svg:height="0.128in" draw:z-index="447"><draw:image xlink:href="Pictures/10000001000000130000000C5161F074.png" xlink:type="simple" xlink:show="embed" xlink:actuate="onLoad" draw:mime-type="image/png"/></draw:frame></text:p>
      </style:footer>
      <style:footer-left>
        <text:p text:style-name="MP1"><draw:frame draw:style-name="Mfr1" draw:name="Image 395 Copy 1" text:anchor-type="char" svg:x="3.7965in" svg:y="10.5917in" svg:width="0.6945in" svg:height="0.6138in"><draw:image xlink:href="Pictures/10000000000000D0000000B830B1DD11.jpg" xlink:type="simple" xlink:show="embed" xlink:actuate="onLoad" draw:mime-type="image/jpeg"/></draw:frame><draw:frame draw:style-name="Mfr3" draw:name="Frame99" text:anchor-type="char" svg:x="0.7744in" svg:y="10.8756in" svg:width="1.9154in" svg:height="0.122in"><draw:text-box><text:p text:style-name="MP5"><text:span text:style-name="MT23">D</text:span><text:span text:style-name="MT24">.</text:span><text:span text:style-name="MT23">O</text:span><text:span text:style-name="MT24">.</text:span><text:span text:style-name="MT25"> </text:span><text:span text:style-name="MT7">PREFEITURA</text:span><text:span text:style-name="MT10"> </text:span><text:span text:style-name="MT7">MUNICIPAL</text:span><text:span text:style-name="MT11"> </text:span><text:span text:style-name="MT7">DE</text:span><text:span text:style-name="MT12"> </text:span><text:span text:style-name="MT13">CACHOEIRO</text:span></text:p></draw:text-box></draw:frame><draw:frame draw:style-name="Mfr3" draw:name="Frame286" text:anchor-type="char" svg:x="0.7744in" svg:y="10.8756in" svg:width="1.9154in" svg:height="0.122in"><draw:text-box><text:p text:style-name="MP5"><text:span text:style-name="MT23">D</text:span><text:span text:style-name="MT24">.</text:span><text:span text:style-name="MT23">O</text:span><text:span text:style-name="MT24">.</text:span><text:span text:style-name="MT25"> </text:span><text:span text:style-name="MT7">PREFEITURA</text:span><text:span text:style-name="MT10"> </text:span><text:span text:style-name="MT7">MUNICIPAL</text:span><text:span text:style-name="MT11"> </text:span><text:span text:style-name="MT7">DE</text:span><text:span text:style-name="MT12"> </text:span><text:span text:style-name="MT13">CACHOEIRO</text:span></text:p></draw:text-box></draw:frame><draw:frame draw:style-name="Mfr3" draw:name="Frame2861" text:anchor-type="char" svg:x="0.7744in" svg:y="10.8756in" svg:width="1.9154in" svg:height="0.122in"><draw:text-box><text:p text:style-name="MP5"><text:span text:style-name="MT23">D</text:span><text:span text:style-name="MT24">.</text:span><text:span text:style-name="MT23">O</text:span><text:span text:style-name="MT24">.</text:span><text:span text:style-name="MT25"> </text:span><text:span text:style-name="MT7">PREFEITURA</text:span><text:span text:style-name="MT10"> </text:span><text:span text:style-name="MT7">MUNICIPAL</text:span><text:span text:style-name="MT11"> </text:span><text:span text:style-name="MT7">DE</text:span><text:span text:style-name="MT12"> </text:span><text:span text:style-name="MT13">CACHOEIRO</text:span></text:p></draw:text-box></draw:frame><draw:frame draw:style-name="Mfr3" draw:name="Frame288" text:anchor-type="char" svg:x="0.7744in" svg:y="10.8756in" svg:width="1.9154in" svg:height="0.122in"><draw:text-box><text:p text:style-name="MP5"><text:span text:style-name="MT23">D</text:span><text:span text:style-name="MT24">.</text:span><text:span text:style-name="MT23">O</text:span><text:span text:style-name="MT24">.</text:span><text:span text:style-name="MT25"> </text:span><text:span text:style-name="MT7">PREFEITURA</text:span><text:span text:style-name="MT10"> </text:span><text:span text:style-name="MT7">MUNICIPAL</text:span><text:span text:style-name="MT11"> </text:span><text:span text:style-name="MT7">DE</text:span><text:span text:style-name="MT12"> </text:span><text:span text:style-name="MT13">CACHOEIRO</text:span></text:p></draw:text-box></draw:frame><draw:frame draw:style-name="Mfr3" draw:name="Frame2881" text:anchor-type="char" svg:x="0.7744in" svg:y="10.8756in" svg:width="1.9154in" svg:height="0.122in"><draw:text-box><text:p text:style-name="MP5"><text:span text:style-name="MT23">D</text:span><text:span text:style-name="MT24">.</text:span><text:span text:style-name="MT23">O</text:span><text:span text:style-name="MT24">.</text:span><text:span text:style-name="MT25"> </text:span><text:span text:style-name="MT7">PREFEITURA</text:span><text:span text:style-name="MT10"> </text:span><text:span text:style-name="MT7">MUNICIPAL</text:span><text:span text:style-name="MT11"> </text:span><text:span text:style-name="MT7">DE</text:span><text:span text:style-name="MT12"> </text:span><text:span text:style-name="MT13">CACHOEIRO</text:span></text:p></draw:text-box></draw:frame><draw:frame draw:style-name="Mfr4" draw:name="Frame2841" text:anchor-type="char" svg:x="0.7744in" svg:y="10.8756in" svg:width="1.9154in" svg:height="0.122in"><draw:text-box><text:p text:style-name="MP5"><text:span text:style-name="MT23">D</text:span><text:span text:style-name="MT24">.</text:span><text:span text:style-name="MT23">O</text:span><text:span text:style-name="MT24">.</text:span><text:span text:style-name="MT25"> </text:span><text:span text:style-name="MT7">PREFEITURA</text:span><text:span text:style-name="MT10"> </text:span><text:span text:style-name="MT7">MUNICIPAL</text:span><text:span text:style-name="MT11"> </text:span><text:span text:style-name="MT7">DE</text:span><text:span text:style-name="MT12"> </text:span><text:span text:style-name="MT13">CACHOEIRO</text:span></text:p></draw:text-box></draw:frame><draw:frame draw:style-name="Mfr3" draw:name="Frame112" text:anchor-type="char" svg:x="7.2972in" svg:y="10.8752in" svg:width="0.2in" svg:height="0.1283in"><draw:text-box><text:p text:style-name="MP6"><text:page-number text:select-page="current">52</text:page-number></text:p></draw:text-box></draw:frame><draw:frame draw:style-name="Mfr3" draw:name="Frame287" text:anchor-type="char" svg:x="7.2972in" svg:y="10.8752in" svg:width="0.2in" svg:height="0.1283in"><draw:text-box><text:p text:style-name="MP6"><text:page-number text:select-page="current">52</text:page-number></text:p></draw:text-box></draw:frame><draw:frame draw:style-name="Mfr3" draw:name="Frame2871" text:anchor-type="char" svg:x="7.2972in" svg:y="10.8752in" svg:width="0.2in" svg:height="0.1283in"><draw:text-box><text:p text:style-name="MP6"><text:page-number text:select-page="current">52</text:page-number></text:p></draw:text-box></draw:frame><draw:frame draw:style-name="Mfr3" draw:name="Frame289" text:anchor-type="char" svg:x="7.2972in" svg:y="10.8752in" svg:width="0.2in" svg:height="0.1283in"><draw:text-box><text:p text:style-name="MP6"><text:page-number text:select-page="current">52</text:page-number></text:p></draw:text-box></draw:frame><draw:frame draw:style-name="Mfr3" draw:name="Frame2891" text:anchor-type="char" svg:x="7.2972in" svg:y="10.8752in" svg:width="0.2in" svg:height="0.1283in"><draw:text-box><text:p text:style-name="MP6"><text:page-number text:select-page="current">52</text:page-number></text:p></draw:text-box></draw:frame><draw:frame draw:style-name="Mfr4" draw:name="Frame2851" text:anchor-type="char" svg:x="7.2972in" svg:y="10.8752in" svg:width="0.2in" svg:height="0.1283in"><draw:text-box><text:p text:style-name="MP6"><text:page-number text:select-page="current">52</text:page-number></text:p></draw:text-box></draw:frame><draw:frame draw:style-name="Mfr2" draw:name="Image848" text:anchor-type="char" svg:x="0.7744in" svg:y="10.8756in" svg:width="1.9138in" svg:height="0.1217in"><draw:image xlink:href="Pictures/10000001000000B70000000B07D9C1C2.png" xlink:type="simple" xlink:show="embed" xlink:actuate="onLoad" draw:mime-type="image/png"/></draw:frame><draw:frame draw:style-name="Mfr2" draw:name="Image849" text:anchor-type="char" svg:x="7.2972in" svg:y="10.8752in" svg:width="0.1984in" svg:height="0.128in"><draw:image xlink:href="Pictures/10000001000000130000000C5161F074.png" xlink:type="simple" xlink:show="embed" xlink:actuate="onLoad" draw:mime-type="image/png"/></draw:frame></text:p>
      </style:footer-left>
    </style:master-page>
    <style:master-page style:name="Converted51" style:page-layout-name="Mpm8" draw:style-name="Mdp1">
      <style:header>
        <text:p text:style-name="MP1"><draw:frame draw:style-name="Mfr4" draw:name="Frame28811" text:anchor-type="char" svg:x="1.6811in" svg:y="0.5965in" svg:width="1.6in" svg:height="0.4043in"><draw:text-box><text:p text:style-name="MP7"><text:span text:style-name="MT15">ATOS</text:span><text:span text:style-name="MT16"> </text:span><text:span text:style-name="MT15">DO</text:span><text:span text:style-name="MT17"> </text:span><text:span text:style-name="MT18">PODER</text:span></text:p><text:p text:style-name="MP8"><text:span text:style-name="MT15">EXECUTIVO</text:span><text:span text:style-name="MT19"> </text:span><text:span text:style-name="MT18">MUNICIPAL</text:span></text:p></draw:text-box></draw:frame><draw:frame draw:style-name="Mfr3" draw:name="Frame290" text:anchor-type="char" svg:x="1.6811in" svg:y="0.5965in" svg:width="1.6in" svg:height="0.4043in"><draw:text-box><text:p text:style-name="MP7"><text:span text:style-name="MT15">ATOS</text:span><text:span text:style-name="MT16"> </text:span><text:span text:style-name="MT15">DO</text:span><text:span text:style-name="MT17"> </text:span><text:span text:style-name="MT18">PODER</text:span></text:p><text:p text:style-name="MP8"><text:span text:style-name="MT15">EXECUTIVO</text:span><text:span text:style-name="MT19"> </text:span><text:span text:style-name="MT18">MUNICIPAL</text:span></text:p></draw:text-box></draw:frame><draw:frame draw:style-name="Mfr3" draw:name="Frame2901" text:anchor-type="char" svg:x="1.6811in" svg:y="0.5965in" svg:width="1.6in" svg:height="0.4043in"><draw:text-box><text:p text:style-name="MP7"><text:span text:style-name="MT15">ATOS</text:span><text:span text:style-name="MT16"> </text:span><text:span text:style-name="MT15">DO</text:span><text:span text:style-name="MT17"> </text:span><text:span text:style-name="MT18">PODER</text:span></text:p><text:p text:style-name="MP8"><text:span text:style-name="MT15">EXECUTIVO</text:span><text:span text:style-name="MT19"> </text:span><text:span text:style-name="MT18">MUNICIPAL</text:span></text:p></draw:text-box></draw:frame><draw:frame draw:style-name="Mfr3" draw:name="Frame29011" text:anchor-type="char" svg:x="1.6811in" svg:y="0.5965in" svg:width="1.6in" svg:height="0.4043in"><draw:text-box><text:p text:style-name="MP7"><text:span text:style-name="MT15">ATOS</text:span><text:span text:style-name="MT16"> </text:span><text:span text:style-name="MT15">DO</text:span><text:span text:style-name="MT17"> </text:span><text:span text:style-name="MT18">PODER</text:span></text:p><text:p text:style-name="MP8"><text:span text:style-name="MT15">EXECUTIVO</text:span><text:span text:style-name="MT19"> </text:span><text:span text:style-name="MT18">MUNICIPAL</text:span></text:p></draw:text-box></draw:frame><draw:frame draw:style-name="Mfr3" draw:name="Frame290111" text:anchor-type="char" svg:x="1.6811in" svg:y="0.5965in" svg:width="1.6in" svg:height="0.4043in"><draw:text-box><text:p text:style-name="MP7"><text:span text:style-name="MT15">ATOS</text:span><text:span text:style-name="MT16"> </text:span><text:span text:style-name="MT15">DO</text:span><text:span text:style-name="MT17"> </text:span><text:span text:style-name="MT18">PODER</text:span></text:p><text:p text:style-name="MP8"><text:span text:style-name="MT15">EXECUTIVO</text:span><text:span text:style-name="MT19"> </text:span><text:span text:style-name="MT18">MUNICIPAL</text:span></text:p></draw:text-box></draw:frame><draw:frame draw:style-name="Mfr3" draw:name="Frame28911" text:anchor-type="char" svg:x="1.6811in" svg:y="0.5965in" svg:width="1.6in" svg:height="0.4043in"><draw:text-box><text:p text:style-name="MP7"><text:span text:style-name="MT15">ATOS</text:span><text:span text:style-name="MT16"> </text:span><text:span text:style-name="MT15">DO</text:span><text:span text:style-name="MT17"> </text:span><text:span text:style-name="MT18">PODER</text:span></text:p><text:p text:style-name="MP8"><text:span text:style-name="MT15">EXECUTIVO</text:span><text:span text:style-name="MT19"> </text:span><text:span text:style-name="MT18">MUNICIPAL</text:span></text:p></draw:text-box></draw:frame><draw:frame draw:style-name="Mfr4" draw:name="Frame289111" text:anchor-type="char" svg:x="5.5709in" svg:y="0.7409in" svg:width="1.9252in" svg:height="0.2035in"><draw:text-box><text:p text:style-name="MP3"><text:span text:style-name="MT20">DOM</text:span><text:span text:style-name="MT21"> </text:span><text:span text:style-name="MT20">7655</text:span><text:span text:style-name="MT21"> </text:span><text:span text:style-name="MT20">-</text:span><text:span text:style-name="MT21"> </text:span><text:span text:style-name="MT20">25 de</text:span><text:span text:style-name="MT21"> </text:span><text:span text:style-name="MT20">Agosto</text:span><text:span text:style-name="MT21"> </text:span><text:span text:style-name="MT20">de </text:span><text:span text:style-name="MT22">2026</text:span></text:p></draw:text-box></draw:frame><draw:frame draw:style-name="Mfr3" draw:name="Frame291" text:anchor-type="char" svg:x="5.5709in" svg:y="0.7409in" svg:width="1.9252in" svg:height="0.2035in"><draw:text-box><text:p text:style-name="MP3"><text:span text:style-name="MT20">DOM</text:span><text:span text:style-name="MT21"> </text:span><text:span text:style-name="MT20">7655</text:span><text:span text:style-name="MT21"> </text:span><text:span text:style-name="MT20">-</text:span><text:span text:style-name="MT21"> </text:span><text:span text:style-name="MT20">25 de</text:span><text:span text:style-name="MT21"> </text:span><text:span text:style-name="MT20">Agosto</text:span><text:span text:style-name="MT21"> </text:span><text:span text:style-name="MT20">de </text:span><text:span text:style-name="MT22">2026</text:span></text:p></draw:text-box></draw:frame><draw:frame draw:style-name="Mfr3" draw:name="Frame2911" text:anchor-type="char" svg:x="5.5709in" svg:y="0.7409in" svg:width="1.9252in" svg:height="0.2035in"><draw:text-box><text:p text:style-name="MP3"><text:span text:style-name="MT20">DOM</text:span><text:span text:style-name="MT21"> </text:span><text:span text:style-name="MT20">7655</text:span><text:span text:style-name="MT21"> </text:span><text:span text:style-name="MT20">-</text:span><text:span text:style-name="MT21"> </text:span><text:span text:style-name="MT20">25 de</text:span><text:span text:style-name="MT21"> </text:span><text:span text:style-name="MT20">Agosto</text:span><text:span text:style-name="MT21"> </text:span><text:span text:style-name="MT20">de </text:span><text:span text:style-name="MT22">2026</text:span></text:p></draw:text-box></draw:frame><draw:frame draw:style-name="Mfr3" draw:name="Frame29111" text:anchor-type="char" svg:x="5.5709in" svg:y="0.7409in" svg:width="1.9252in" svg:height="0.2035in"><draw:text-box><text:p text:style-name="MP3"><text:span text:style-name="MT20">DOM</text:span><text:span text:style-name="MT21"> </text:span><text:span text:style-name="MT20">7655</text:span><text:span text:style-name="MT21"> </text:span><text:span text:style-name="MT20">-</text:span><text:span text:style-name="MT21"> </text:span><text:span text:style-name="MT20">25 de</text:span><text:span text:style-name="MT21"> </text:span><text:span text:style-name="MT20">Agosto</text:span><text:span text:style-name="MT21"> </text:span><text:span text:style-name="MT20">de </text:span><text:span text:style-name="MT22">2026</text:span></text:p></draw:text-box></draw:frame><draw:frame draw:style-name="Mfr3" draw:name="Frame291111" text:anchor-type="char" svg:x="5.5709in" svg:y="0.7409in" svg:width="1.9252in" svg:height="0.2035in"><draw:text-box><text:p text:style-name="MP3"><text:span text:style-name="MT20">DOM</text:span><text:span text:style-name="MT21"> </text:span><text:span text:style-name="MT20">7655</text:span><text:span text:style-name="MT21"> </text:span><text:span text:style-name="MT20">-</text:span><text:span text:style-name="MT21"> </text:span><text:span text:style-name="MT20">25 de</text:span><text:span text:style-name="MT21"> </text:span><text:span text:style-name="MT20">Agosto</text:span><text:span text:style-name="MT21"> </text:span><text:span text:style-name="MT20">de </text:span><text:span text:style-name="MT22">2026</text:span></text:p></draw:text-box></draw:frame><draw:frame draw:style-name="Mfr3" draw:name="Frame2901111" text:anchor-type="char" svg:x="5.5709in" svg:y="0.7409in" svg:width="1.9252in" svg:height="0.2035in"><draw:text-box><text:p text:style-name="MP3"><text:span text:style-name="MT20">DOM</text:span><text:span text:style-name="MT21"> </text:span><text:span text:style-name="MT20">7655</text:span><text:span text:style-name="MT21"> </text:span><text:span text:style-name="MT20">-</text:span><text:span text:style-name="MT21"> </text:span><text:span text:style-name="MT20">25 de</text:span><text:span text:style-name="MT21"> </text:span><text:span text:style-name="MT20">Agosto</text:span><text:span text:style-name="MT21"> </text:span><text:span text:style-name="MT20">de </text:span><text:span text:style-name="MT22">2026</text:span></text:p></draw:text-box></draw:frame><draw:frame draw:style-name="Mfr2" draw:name="Image268" text:anchor-type="char" svg:x="0.4925in" svg:y="0in" svg:width="7.7756in" svg:height="1.3874in"><draw:image xlink:href="Pictures/10000001000002EA00000085A3334DB7.png" xlink:type="simple" xlink:show="embed" xlink:actuate="onLoad" draw:mime-type="image/png"/></draw:frame><draw:frame draw:style-name="Mfr2" draw:name="Image273" text:anchor-type="char" svg:x="1.6811in" svg:y="0.5965in" svg:width="1.5984in" svg:height="0.4035in"><draw:image xlink:href="Pictures/100000010000009900000026A14CA22C.png" xlink:type="simple" xlink:show="embed" xlink:actuate="onLoad" draw:mime-type="image/png"/></draw:frame><draw:frame draw:style-name="Mfr2" draw:name="Image275" text:anchor-type="char" svg:x="5.5709in" svg:y="0.7409in" svg:width="1.9236in" svg:height="0.2028in"><draw:image xlink:href="Pictures/10000001000000B800000013402D6D80.png" xlink:type="simple" xlink:show="embed" xlink:actuate="onLoad" draw:mime-type="image/png"/></draw:frame></text:p>
      </style:header>
      <style:header-left>
        <text:p text:style-name="MP1"><draw:frame draw:style-name="Mfr2" draw:name="Image265" text:anchor-type="char" svg:x="0.4925in" svg:y="0in" svg:width="7.7756in" svg:height="1.3874in" draw:z-index="328"><draw:image xlink:href="Pictures/10000001000002EA00000085A3334DB7.png" xlink:type="simple" xlink:show="embed" xlink:actuate="onLoad" draw:mime-type="image/png"/></draw:frame><draw:frame draw:style-name="Mfr2" draw:name="Image266" text:anchor-type="char" svg:x="1.6811in" svg:y="0.5965in" svg:width="1.5984in" svg:height="0.4035in" draw:z-index="330"><draw:image xlink:href="Pictures/100000010000009900000026A14CA22C.png" xlink:type="simple" xlink:show="embed" xlink:actuate="onLoad" draw:mime-type="image/png"/></draw:frame><draw:frame draw:style-name="Mfr2" draw:name="Image267" text:anchor-type="char" svg:x="5.5709in" svg:y="0.7409in" svg:width="1.9236in" svg:height="0.2028in" draw:z-index="331"><draw:image xlink:href="Pictures/10000001000000B800000013402D6D80.png" xlink:type="simple" xlink:show="embed" xlink:actuate="onLoad" draw:mime-type="image/png"/></draw:frame></text:p>
      </style:header-left>
      <style:footer>
        <text:p text:style-name="MP1"><draw:frame draw:style-name="Mfr1" draw:name="Image 478" text:anchor-type="char" svg:x="3.7902in" svg:y="10.5945in" svg:width="0.6866in" svg:height="0.6189in"><draw:image xlink:href="Pictures/10000001000000840000007752069C51.png" xlink:type="simple" xlink:show="embed" xlink:actuate="onLoad" draw:mime-type="image/png"/></draw:frame><draw:frame draw:style-name="Mfr4" draw:name="Frame292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94"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94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94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93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29311" text:anchor-type="char" svg:x="7.2972in" svg:y="10.8752in" svg:width="0.2in" svg:height="0.1283in"><draw:text-box><text:p text:style-name="MP6"><text:page-number text:select-page="current">53</text:page-number></text:p></draw:text-box></draw:frame><draw:frame draw:style-name="Mfr3" draw:name="Frame295" text:anchor-type="char" svg:x="7.2972in" svg:y="10.8752in" svg:width="0.2in" svg:height="0.1283in"><draw:text-box><text:p text:style-name="MP6"><text:page-number text:select-page="current">53</text:page-number></text:p></draw:text-box></draw:frame><draw:frame draw:style-name="Mfr3" draw:name="Frame2951" text:anchor-type="char" svg:x="7.2972in" svg:y="10.8752in" svg:width="0.2in" svg:height="0.1283in"><draw:text-box><text:p text:style-name="MP6"><text:page-number text:select-page="current">53</text:page-number></text:p></draw:text-box></draw:frame><draw:frame draw:style-name="Mfr3" draw:name="Frame29511" text:anchor-type="char" svg:x="7.2972in" svg:y="10.8752in" svg:width="0.2in" svg:height="0.1283in"><draw:text-box><text:p text:style-name="MP6"><text:page-number text:select-page="current">53</text:page-number></text:p></draw:text-box></draw:frame><draw:frame draw:style-name="Mfr3" draw:name="Frame294111" text:anchor-type="char" svg:x="7.2972in" svg:y="10.8752in" svg:width="0.2in" svg:height="0.1283in"><draw:text-box><text:p text:style-name="MP6"><text:page-number text:select-page="current">53</text:page-number></text:p></draw:text-box></draw:frame><draw:frame draw:style-name="Mfr2" draw:name="Image271" text:anchor-type="char" svg:x="0.7736in" svg:y="10.8752in" svg:width="1.9181in" svg:height="0.128in"><draw:image xlink:href="Pictures/10000001000000B80000000C00EA2F60.png" xlink:type="simple" xlink:show="embed" xlink:actuate="onLoad" draw:mime-type="image/png"/></draw:frame><draw:frame draw:style-name="Mfr2" draw:name="Image272" text:anchor-type="char" svg:x="7.2972in" svg:y="10.8752in" svg:width="0.1984in" svg:height="0.128in"><draw:image xlink:href="Pictures/10000001000000130000000C5161F074.png" xlink:type="simple" xlink:show="embed" xlink:actuate="onLoad" draw:mime-type="image/png"/></draw:frame></text:p>
      </style:footer>
      <style:footer-left>
        <text:p text:style-name="MP1"><draw:frame draw:style-name="Mfr1" draw:name="Image 475" text:anchor-type="char" svg:x="3.7902in" svg:y="10.5945in" svg:width="0.6866in" svg:height="0.6189in" draw:z-index="205"><draw:image xlink:href="Pictures/10000001000000840000007752069C51.png" xlink:type="simple" xlink:show="embed" xlink:actuate="onLoad" draw:mime-type="image/png"/></draw:frame><draw:frame draw:style-name="Mfr2" draw:name="Image269" text:anchor-type="char" svg:x="0.7736in" svg:y="10.8752in" svg:width="1.9181in" svg:height="0.128in" draw:z-index="333"><draw:image xlink:href="Pictures/10000001000000B80000000C00EA2F60.png" xlink:type="simple" xlink:show="embed" xlink:actuate="onLoad" draw:mime-type="image/png"/></draw:frame><draw:frame draw:style-name="Mfr2" draw:name="Image270" text:anchor-type="char" svg:x="7.2972in" svg:y="10.8752in" svg:width="0.1984in" svg:height="0.128in" draw:z-index="334"><draw:image xlink:href="Pictures/10000001000000130000000C5161F074.png" xlink:type="simple" xlink:show="embed" xlink:actuate="onLoad" draw:mime-type="image/png"/></draw:frame></text:p>
      </style:footer-left>
    </style:master-page>
    <style:master-page style:name="Converted52" style:page-layout-name="Mpm8" draw:style-name="Mdp1">
      <style:header>
        <text:p text:style-name="MP1"><draw:frame draw:style-name="Mfr2" draw:name="Image851" text:anchor-type="char" svg:x="0.4925in" svg:y="0in" svg:width="7.7756in" svg:height="1.3874in" draw:z-index="380"><draw:image xlink:href="Pictures/10000001000002EA00000085A3334DB7.png" xlink:type="simple" xlink:show="embed" xlink:actuate="onLoad" draw:mime-type="image/png"/></draw:frame><draw:frame draw:style-name="Mfr2" draw:name="Image902" text:anchor-type="char" svg:x="1.6811in" svg:y="0.5965in" svg:width="1.5984in" svg:height="0.4035in" draw:z-index="381"><draw:image xlink:href="Pictures/100000010000009900000026A14CA22C.png" xlink:type="simple" xlink:show="embed" xlink:actuate="onLoad" draw:mime-type="image/png"/></draw:frame><draw:frame draw:style-name="Mfr2" draw:name="Image903" text:anchor-type="char" svg:x="5.5709in" svg:y="0.7409in" svg:width="1.9236in" svg:height="0.2028in" draw:z-index="383"><draw:image xlink:href="Pictures/10000001000000B800000013402D6D80.png" xlink:type="simple" xlink:show="embed" xlink:actuate="onLoad" draw:mime-type="image/png"/></draw:frame></text:p>
      </style:header>
      <style:header-left>
        <text:p text:style-name="MP1"><draw:frame draw:style-name="Mfr3" draw:name="Frame137" text:anchor-type="char" svg:x="1.6811in" svg:y="0.5965in" svg:width="1.6in" svg:height="0.4043in"><draw:text-box><text:p text:style-name="MP7"><text:span text:style-name="MT15">ATOS</text:span><text:span text:style-name="MT16"> </text:span><text:span text:style-name="MT15">DO</text:span><text:span text:style-name="MT17"> </text:span><text:span text:style-name="MT18">PODER</text:span></text:p><text:p text:style-name="MP8"><text:span text:style-name="MT15">EXECUTIVO</text:span><text:span text:style-name="MT19"> </text:span><text:span text:style-name="MT18">MUNICIPAL</text:span></text:p></draw:text-box></draw:frame><draw:frame draw:style-name="Mfr3" draw:name="Frame296" text:anchor-type="char" svg:x="1.6811in" svg:y="0.5965in" svg:width="1.6in" svg:height="0.4043in"><draw:text-box><text:p text:style-name="MP7"><text:span text:style-name="MT15">ATOS</text:span><text:span text:style-name="MT16"> </text:span><text:span text:style-name="MT15">DO</text:span><text:span text:style-name="MT17"> </text:span><text:span text:style-name="MT18">PODER</text:span></text:p><text:p text:style-name="MP8"><text:span text:style-name="MT15">EXECUTIVO</text:span><text:span text:style-name="MT19"> </text:span><text:span text:style-name="MT18">MUNICIPAL</text:span></text:p></draw:text-box></draw:frame><draw:frame draw:style-name="Mfr3" draw:name="Frame2961" text:anchor-type="char" svg:x="1.6811in" svg:y="0.5965in" svg:width="1.6in" svg:height="0.4043in"><draw:text-box><text:p text:style-name="MP7"><text:span text:style-name="MT15">ATOS</text:span><text:span text:style-name="MT16"> </text:span><text:span text:style-name="MT15">DO</text:span><text:span text:style-name="MT17"> </text:span><text:span text:style-name="MT18">PODER</text:span></text:p><text:p text:style-name="MP8"><text:span text:style-name="MT15">EXECUTIVO</text:span><text:span text:style-name="MT19"> </text:span><text:span text:style-name="MT18">MUNICIPAL</text:span></text:p></draw:text-box></draw:frame><draw:frame draw:style-name="Mfr3" draw:name="Frame300" text:anchor-type="char" svg:x="1.6811in" svg:y="0.5965in" svg:width="1.6in" svg:height="0.4043in"><draw:text-box><text:p text:style-name="MP7"><text:span text:style-name="MT15">ATOS</text:span><text:span text:style-name="MT16"> </text:span><text:span text:style-name="MT15">DO</text:span><text:span text:style-name="MT17"> </text:span><text:span text:style-name="MT18">PODER</text:span></text:p><text:p text:style-name="MP8"><text:span text:style-name="MT15">EXECUTIVO</text:span><text:span text:style-name="MT19"> </text:span><text:span text:style-name="MT18">MUNICIPAL</text:span></text:p></draw:text-box></draw:frame><draw:frame draw:style-name="Mfr3" draw:name="Frame3001" text:anchor-type="char" svg:x="1.6811in" svg:y="0.5965in" svg:width="1.6in" svg:height="0.4043in"><draw:text-box><text:p text:style-name="MP7"><text:span text:style-name="MT15">ATOS</text:span><text:span text:style-name="MT16"> </text:span><text:span text:style-name="MT15">DO</text:span><text:span text:style-name="MT17"> </text:span><text:span text:style-name="MT18">PODER</text:span></text:p><text:p text:style-name="MP8"><text:span text:style-name="MT15">EXECUTIVO</text:span><text:span text:style-name="MT19"> </text:span><text:span text:style-name="MT18">MUNICIPAL</text:span></text:p></draw:text-box></draw:frame><draw:frame draw:style-name="Mfr3" draw:name="Frame30011" text:anchor-type="char" svg:x="1.6811in" svg:y="0.5965in" svg:width="1.6in" svg:height="0.4043in"><draw:text-box><text:p text:style-name="MP7"><text:span text:style-name="MT15">ATOS</text:span><text:span text:style-name="MT16"> </text:span><text:span text:style-name="MT15">DO</text:span><text:span text:style-name="MT17"> </text:span><text:span text:style-name="MT18">PODER</text:span></text:p><text:p text:style-name="MP8"><text:span text:style-name="MT15">EXECUTIVO</text:span><text:span text:style-name="MT19"> </text:span><text:span text:style-name="MT18">MUNICIPAL</text:span></text:p></draw:text-box></draw:frame><draw:frame draw:style-name="Mfr3" draw:name="Frame2991" text:anchor-type="char" svg:x="1.6811in" svg:y="0.5965in" svg:width="1.6in" svg:height="0.4043in"><draw:text-box><text:p text:style-name="MP7"><text:span text:style-name="MT15">ATOS</text:span><text:span text:style-name="MT16"> </text:span><text:span text:style-name="MT15">DO</text:span><text:span text:style-name="MT17"> </text:span><text:span text:style-name="MT18">PODER</text:span></text:p><text:p text:style-name="MP8"><text:span text:style-name="MT15">EXECUTIVO</text:span><text:span text:style-name="MT19"> </text:span><text:span text:style-name="MT18">MUNICIPAL</text:span></text:p></draw:text-box></draw:frame><draw:frame draw:style-name="Mfr4" draw:name="Frame29611" text:anchor-type="char" svg:x="1.6811in" svg:y="0.5965in" svg:width="1.6in" svg:height="0.4043in"><draw:text-box><text:p text:style-name="MP7"><text:span text:style-name="MT15">ATOS</text:span><text:span text:style-name="MT16"> </text:span><text:span text:style-name="MT15">DO</text:span><text:span text:style-name="MT17"> </text:span><text:span text:style-name="MT18">PODER</text:span></text:p><text:p text:style-name="MP8"><text:span text:style-name="MT15">EXECUTIVO</text:span><text:span text:style-name="MT19"> </text:span><text:span text:style-name="MT18">MUNICIPAL</text:span></text:p></draw:text-box></draw:frame><draw:frame draw:style-name="Mfr3" draw:name="Frame146" text:anchor-type="char" svg:x="5.5709in" svg:y="0.7409in" svg:width="1.9252in" svg:height="0.2035in"><draw:text-box><text:p text:style-name="MP3"><text:span text:style-name="MT20">DOM</text:span><text:span text:style-name="MT21"> </text:span><text:span text:style-name="MT20">7655</text:span><text:span text:style-name="MT21"> </text:span><text:span text:style-name="MT20">-</text:span><text:span text:style-name="MT21"> </text:span><text:span text:style-name="MT20">25 de</text:span><text:span text:style-name="MT21"> </text:span><text:span text:style-name="MT20">Agosto</text:span><text:span text:style-name="MT21"> </text:span><text:span text:style-name="MT20">de </text:span><text:span text:style-name="MT22">2026</text:span></text:p></draw:text-box></draw:frame><draw:frame draw:style-name="Mfr3" draw:name="Frame297" text:anchor-type="char" svg:x="5.5709in" svg:y="0.7409in" svg:width="1.9252in" svg:height="0.2035in"><draw:text-box><text:p text:style-name="MP3"><text:span text:style-name="MT20">DOM</text:span><text:span text:style-name="MT21"> </text:span><text:span text:style-name="MT20">7655</text:span><text:span text:style-name="MT21"> </text:span><text:span text:style-name="MT20">-</text:span><text:span text:style-name="MT21"> </text:span><text:span text:style-name="MT20">25 de</text:span><text:span text:style-name="MT21"> </text:span><text:span text:style-name="MT20">Agosto</text:span><text:span text:style-name="MT21"> </text:span><text:span text:style-name="MT20">de </text:span><text:span text:style-name="MT22">2026</text:span></text:p></draw:text-box></draw:frame><draw:frame draw:style-name="Mfr3" draw:name="Frame2971" text:anchor-type="char" svg:x="5.5709in" svg:y="0.7409in" svg:width="1.9252in" svg:height="0.2035in"><draw:text-box><text:p text:style-name="MP3"><text:span text:style-name="MT20">DOM</text:span><text:span text:style-name="MT21"> </text:span><text:span text:style-name="MT20">7655</text:span><text:span text:style-name="MT21"> </text:span><text:span text:style-name="MT20">-</text:span><text:span text:style-name="MT21"> </text:span><text:span text:style-name="MT20">25 de</text:span><text:span text:style-name="MT21"> </text:span><text:span text:style-name="MT20">Agosto</text:span><text:span text:style-name="MT21"> </text:span><text:span text:style-name="MT20">de </text:span><text:span text:style-name="MT22">2026</text:span></text:p></draw:text-box></draw:frame><draw:frame draw:style-name="Mfr3" draw:name="Frame301" text:anchor-type="char" svg:x="5.5709in" svg:y="0.7409in" svg:width="1.9252in" svg:height="0.2035in"><draw:text-box><text:p text:style-name="MP3"><text:span text:style-name="MT20">DOM</text:span><text:span text:style-name="MT21"> </text:span><text:span text:style-name="MT20">7655</text:span><text:span text:style-name="MT21"> </text:span><text:span text:style-name="MT20">-</text:span><text:span text:style-name="MT21"> </text:span><text:span text:style-name="MT20">25 de</text:span><text:span text:style-name="MT21"> </text:span><text:span text:style-name="MT20">Agosto</text:span><text:span text:style-name="MT21"> </text:span><text:span text:style-name="MT20">de </text:span><text:span text:style-name="MT22">2026</text:span></text:p></draw:text-box></draw:frame><draw:frame draw:style-name="Mfr3" draw:name="Frame3011" text:anchor-type="char" svg:x="5.5709in" svg:y="0.7409in" svg:width="1.9252in" svg:height="0.2035in"><draw:text-box><text:p text:style-name="MP3"><text:span text:style-name="MT20">DOM</text:span><text:span text:style-name="MT21"> </text:span><text:span text:style-name="MT20">7655</text:span><text:span text:style-name="MT21"> </text:span><text:span text:style-name="MT20">-</text:span><text:span text:style-name="MT21"> </text:span><text:span text:style-name="MT20">25 de</text:span><text:span text:style-name="MT21"> </text:span><text:span text:style-name="MT20">Agosto</text:span><text:span text:style-name="MT21"> </text:span><text:span text:style-name="MT20">de </text:span><text:span text:style-name="MT22">2026</text:span></text:p></draw:text-box></draw:frame><draw:frame draw:style-name="Mfr3" draw:name="Frame30111" text:anchor-type="char" svg:x="5.5709in" svg:y="0.7409in" svg:width="1.9252in" svg:height="0.2035in"><draw:text-box><text:p text:style-name="MP3"><text:span text:style-name="MT20">DOM</text:span><text:span text:style-name="MT21"> </text:span><text:span text:style-name="MT20">7655</text:span><text:span text:style-name="MT21"> </text:span><text:span text:style-name="MT20">-</text:span><text:span text:style-name="MT21"> </text:span><text:span text:style-name="MT20">25 de</text:span><text:span text:style-name="MT21"> </text:span><text:span text:style-name="MT20">Agosto</text:span><text:span text:style-name="MT21"> </text:span><text:span text:style-name="MT20">de </text:span><text:span text:style-name="MT22">2026</text:span></text:p></draw:text-box></draw:frame><draw:frame draw:style-name="Mfr3" draw:name="Frame300111" text:anchor-type="char" svg:x="5.5709in" svg:y="0.7409in" svg:width="1.9252in" svg:height="0.2035in"><draw:text-box><text:p text:style-name="MP3"><text:span text:style-name="MT20">DOM</text:span><text:span text:style-name="MT21"> </text:span><text:span text:style-name="MT20">7655</text:span><text:span text:style-name="MT21"> </text:span><text:span text:style-name="MT20">-</text:span><text:span text:style-name="MT21"> </text:span><text:span text:style-name="MT20">25 de</text:span><text:span text:style-name="MT21"> </text:span><text:span text:style-name="MT20">Agosto</text:span><text:span text:style-name="MT21"> </text:span><text:span text:style-name="MT20">de </text:span><text:span text:style-name="MT22">2026</text:span></text:p></draw:text-box></draw:frame><draw:frame draw:style-name="Mfr4" draw:name="Frame29711" text:anchor-type="char" svg:x="5.5709in" svg:y="0.7409in" svg:width="1.9252in" svg:height="0.2035in"><draw:text-box><text:p text:style-name="MP3"><text:span text:style-name="MT20">DOM</text:span><text:span text:style-name="MT21"> </text:span><text:span text:style-name="MT20">7655</text:span><text:span text:style-name="MT21"> </text:span><text:span text:style-name="MT20">-</text:span><text:span text:style-name="MT21"> </text:span><text:span text:style-name="MT20">25 de</text:span><text:span text:style-name="MT21"> </text:span><text:span text:style-name="MT20">Agosto</text:span><text:span text:style-name="MT21"> </text:span><text:span text:style-name="MT20">de </text:span><text:span text:style-name="MT22">2026</text:span></text:p></draw:text-box></draw:frame><draw:frame draw:style-name="Mfr2" draw:name="Image904" text:anchor-type="char" svg:x="0.4925in" svg:y="0in" svg:width="7.7756in" svg:height="1.3874in"><draw:image xlink:href="Pictures/10000001000002EA00000085A3334DB7.png" xlink:type="simple" xlink:show="embed" xlink:actuate="onLoad" draw:mime-type="image/png"/></draw:frame><draw:frame draw:style-name="Mfr2" draw:name="Image905" text:anchor-type="char" svg:x="1.6811in" svg:y="0.5965in" svg:width="1.5984in" svg:height="0.4035in"><draw:image xlink:href="Pictures/100000010000009900000026A14CA22C.png" xlink:type="simple" xlink:show="embed" xlink:actuate="onLoad" draw:mime-type="image/png"/></draw:frame><draw:frame draw:style-name="Mfr2" draw:name="Image941" text:anchor-type="char" svg:x="5.5709in" svg:y="0.7409in" svg:width="1.9236in" svg:height="0.2028in"><draw:image xlink:href="Pictures/10000001000000B800000013402D6D80.png" xlink:type="simple" xlink:show="embed" xlink:actuate="onLoad" draw:mime-type="image/png"/></draw:frame></text:p>
      </style:header-left>
      <style:footer>
        <text:p text:style-name="MP1"><draw:frame draw:style-name="Mfr1" draw:name="Image 478 Copy 1" text:anchor-type="char" svg:x="3.7902in" svg:y="10.5945in" svg:width="0.6866in" svg:height="0.6189in" draw:z-index="65"><draw:image xlink:href="Pictures/10000001000000840000007752069C51.png" xlink:type="simple" xlink:show="embed" xlink:actuate="onLoad" draw:mime-type="image/png"/></draw:frame><draw:frame draw:style-name="Mfr2" draw:name="Image942" text:anchor-type="char" svg:x="0.7736in" svg:y="10.8752in" svg:width="1.9181in" svg:height="0.128in" draw:z-index="385"><draw:image xlink:href="Pictures/10000001000000B80000000C00EA2F60.png" xlink:type="simple" xlink:show="embed" xlink:actuate="onLoad" draw:mime-type="image/png"/></draw:frame><draw:frame draw:style-name="Mfr2" draw:name="Image943" text:anchor-type="char" svg:x="7.2972in" svg:y="10.8752in" svg:width="0.1984in" svg:height="0.128in" draw:z-index="384"><draw:image xlink:href="Pictures/10000001000000130000000C5161F074.png" xlink:type="simple" xlink:show="embed" xlink:actuate="onLoad" draw:mime-type="image/png"/></draw:frame></text:p>
      </style:footer>
      <style:footer-left>
        <text:p text:style-name="MP1"><draw:frame draw:style-name="Mfr1" draw:name="Image 475 Copy 1" text:anchor-type="char" svg:x="3.7902in" svg:y="10.5945in" svg:width="0.6866in" svg:height="0.6189in"><draw:image xlink:href="Pictures/10000001000000840000007752069C51.png" xlink:type="simple" xlink:show="embed" xlink:actuate="onLoad" draw:mime-type="image/png"/></draw:frame><draw:frame draw:style-name="Mfr3" draw:name="Frame156"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302"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302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304"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304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304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303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30011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63" text:anchor-type="char" svg:x="7.2972in" svg:y="10.8752in" svg:width="0.2in" svg:height="0.1283in"><draw:text-box><text:p text:style-name="MP6"><text:page-number text:select-page="current">54</text:page-number></text:p></draw:text-box></draw:frame><draw:frame draw:style-name="Mfr3" draw:name="Frame303" text:anchor-type="char" svg:x="7.2972in" svg:y="10.8752in" svg:width="0.2in" svg:height="0.1283in"><draw:text-box><text:p text:style-name="MP6"><text:page-number text:select-page="current">54</text:page-number></text:p></draw:text-box></draw:frame><draw:frame draw:style-name="Mfr3" draw:name="Frame3032" text:anchor-type="char" svg:x="7.2972in" svg:y="10.8752in" svg:width="0.2in" svg:height="0.1283in"><draw:text-box><text:p text:style-name="MP6"><text:page-number text:select-page="current">54</text:page-number></text:p></draw:text-box></draw:frame><draw:frame draw:style-name="Mfr3" draw:name="Frame305" text:anchor-type="char" svg:x="7.2972in" svg:y="10.8752in" svg:width="0.2in" svg:height="0.1283in"><draw:text-box><text:p text:style-name="MP6"><text:page-number text:select-page="current">54</text:page-number></text:p></draw:text-box></draw:frame><draw:frame draw:style-name="Mfr3" draw:name="Frame3051" text:anchor-type="char" svg:x="7.2972in" svg:y="10.8752in" svg:width="0.2in" svg:height="0.1283in"><draw:text-box><text:p text:style-name="MP6"><text:page-number text:select-page="current">54</text:page-number></text:p></draw:text-box></draw:frame><draw:frame draw:style-name="Mfr3" draw:name="Frame30511" text:anchor-type="char" svg:x="7.2972in" svg:y="10.8752in" svg:width="0.2in" svg:height="0.1283in"><draw:text-box><text:p text:style-name="MP6"><text:page-number text:select-page="current">54</text:page-number></text:p></draw:text-box></draw:frame><draw:frame draw:style-name="Mfr3" draw:name="Frame304111" text:anchor-type="char" svg:x="7.2972in" svg:y="10.8752in" svg:width="0.2in" svg:height="0.1283in"><draw:text-box><text:p text:style-name="MP6"><text:page-number text:select-page="current">54</text:page-number></text:p></draw:text-box></draw:frame><draw:frame draw:style-name="Mfr4" draw:name="Frame301111" text:anchor-type="char" svg:x="7.2972in" svg:y="10.8752in" svg:width="0.2in" svg:height="0.1283in"><draw:text-box><text:p text:style-name="MP6"><text:page-number text:select-page="current">54</text:page-number></text:p></draw:text-box></draw:frame><draw:frame draw:style-name="Mfr2" draw:name="Image944" text:anchor-type="char" svg:x="0.7736in" svg:y="10.8752in" svg:width="1.9181in" svg:height="0.128in"><draw:image xlink:href="Pictures/10000001000000B80000000C00EA2F60.png" xlink:type="simple" xlink:show="embed" xlink:actuate="onLoad" draw:mime-type="image/png"/></draw:frame><draw:frame draw:style-name="Mfr2" draw:name="Image1004" text:anchor-type="char" svg:x="7.2972in" svg:y="10.8752in" svg:width="0.1984in" svg:height="0.128in"><draw:image xlink:href="Pictures/10000001000000130000000C5161F074.png" xlink:type="simple" xlink:show="embed" xlink:actuate="onLoad" draw:mime-type="image/png"/></draw:frame></text:p>
      </style:footer-left>
    </style:master-page>
    <style:master-page style:name="Converted53" style:page-layout-name="Mpm8" draw:style-name="Mdp1">
      <style:header>
        <text:p text:style-name="MP1"><draw:frame draw:style-name="Mfr3" draw:name="Frame168" text:anchor-type="char" svg:x="1.6811in" svg:y="0.5965in" svg:width="1.6in" svg:height="0.4043in"><draw:text-box><text:p text:style-name="MP7"><text:span text:style-name="MT15">ATOS</text:span><text:span text:style-name="MT16"> </text:span><text:span text:style-name="MT15">DO</text:span><text:span text:style-name="MT17"> </text:span><text:span text:style-name="MT18">PODER</text:span></text:p><text:p text:style-name="MP8"><text:span text:style-name="MT15">EXECUTIVO</text:span><text:span text:style-name="MT19"> </text:span><text:span text:style-name="MT18">MUNICIPAL</text:span></text:p></draw:text-box></draw:frame><draw:frame draw:style-name="Mfr3" draw:name="Frame306" text:anchor-type="char" svg:x="1.6811in" svg:y="0.5965in" svg:width="1.6in" svg:height="0.4043in"><draw:text-box><text:p text:style-name="MP7"><text:span text:style-name="MT15">ATOS</text:span><text:span text:style-name="MT16"> </text:span><text:span text:style-name="MT15">DO</text:span><text:span text:style-name="MT17"> </text:span><text:span text:style-name="MT18">PODER</text:span></text:p><text:p text:style-name="MP8"><text:span text:style-name="MT15">EXECUTIVO</text:span><text:span text:style-name="MT19"> </text:span><text:span text:style-name="MT18">MUNICIPAL</text:span></text:p></draw:text-box></draw:frame><draw:frame draw:style-name="Mfr3" draw:name="Frame3061" text:anchor-type="char" svg:x="1.6811in" svg:y="0.5965in" svg:width="1.6in" svg:height="0.4043in"><draw:text-box><text:p text:style-name="MP7"><text:span text:style-name="MT15">ATOS</text:span><text:span text:style-name="MT16"> </text:span><text:span text:style-name="MT15">DO</text:span><text:span text:style-name="MT17"> </text:span><text:span text:style-name="MT18">PODER</text:span></text:p><text:p text:style-name="MP8"><text:span text:style-name="MT15">EXECUTIVO</text:span><text:span text:style-name="MT19"> </text:span><text:span text:style-name="MT18">MUNICIPAL</text:span></text:p></draw:text-box></draw:frame><draw:frame draw:style-name="Mfr3" draw:name="Frame30611" text:anchor-type="char" svg:x="1.6811in" svg:y="0.5965in" svg:width="1.6in" svg:height="0.4043in"><draw:text-box><text:p text:style-name="MP7"><text:span text:style-name="MT15">ATOS</text:span><text:span text:style-name="MT16"> </text:span><text:span text:style-name="MT15">DO</text:span><text:span text:style-name="MT17"> </text:span><text:span text:style-name="MT18">PODER</text:span></text:p><text:p text:style-name="MP8"><text:span text:style-name="MT15">EXECUTIVO</text:span><text:span text:style-name="MT19"> </text:span><text:span text:style-name="MT18">MUNICIPAL</text:span></text:p></draw:text-box></draw:frame><draw:frame draw:style-name="Mfr3" draw:name="Frame306111" text:anchor-type="char" svg:x="1.6811in" svg:y="0.5965in" svg:width="1.6in" svg:height="0.4043in"><draw:text-box><text:p text:style-name="MP7"><text:span text:style-name="MT15">ATOS</text:span><text:span text:style-name="MT16"> </text:span><text:span text:style-name="MT15">DO</text:span><text:span text:style-name="MT17"> </text:span><text:span text:style-name="MT18">PODER</text:span></text:p><text:p text:style-name="MP8"><text:span text:style-name="MT15">EXECUTIVO</text:span><text:span text:style-name="MT19"> </text:span><text:span text:style-name="MT18">MUNICIPAL</text:span></text:p></draw:text-box></draw:frame><draw:frame draw:style-name="Mfr3" draw:name="Frame3061111" text:anchor-type="char" svg:x="1.6811in" svg:y="0.5965in" svg:width="1.6in" svg:height="0.4043in"><draw:text-box><text:p text:style-name="MP7"><text:span text:style-name="MT15">ATOS</text:span><text:span text:style-name="MT16"> </text:span><text:span text:style-name="MT15">DO</text:span><text:span text:style-name="MT17"> </text:span><text:span text:style-name="MT18">PODER</text:span></text:p><text:p text:style-name="MP8"><text:span text:style-name="MT15">EXECUTIVO</text:span><text:span text:style-name="MT19"> </text:span><text:span text:style-name="MT18">MUNICIPAL</text:span></text:p></draw:text-box></draw:frame><draw:frame draw:style-name="Mfr3" draw:name="Frame305111" text:anchor-type="char" svg:x="1.6811in" svg:y="0.5965in" svg:width="1.6in" svg:height="0.4043in"><draw:text-box><text:p text:style-name="MP7"><text:span text:style-name="MT15">ATOS</text:span><text:span text:style-name="MT16"> </text:span><text:span text:style-name="MT15">DO</text:span><text:span text:style-name="MT17"> </text:span><text:span text:style-name="MT18">PODER</text:span></text:p><text:p text:style-name="MP8"><text:span text:style-name="MT15">EXECUTIVO</text:span><text:span text:style-name="MT19"> </text:span><text:span text:style-name="MT18">MUNICIPAL</text:span></text:p></draw:text-box></draw:frame><draw:frame draw:style-name="Mfr4" draw:name="Frame30211" text:anchor-type="char" svg:x="1.6811in" svg:y="0.5965in" svg:width="1.6in" svg:height="0.4043in"><draw:text-box><text:p text:style-name="MP7"><text:span text:style-name="MT15">ATOS</text:span><text:span text:style-name="MT16"> </text:span><text:span text:style-name="MT15">DO</text:span><text:span text:style-name="MT17"> </text:span><text:span text:style-name="MT18">PODER</text:span></text:p><text:p text:style-name="MP8"><text:span text:style-name="MT15">EXECUTIVO</text:span><text:span text:style-name="MT19"> </text:span><text:span text:style-name="MT18">MUNICIPAL</text:span></text:p></draw:text-box></draw:frame><draw:frame draw:style-name="Mfr3" draw:name="Frame178" text:anchor-type="char" svg:x="5.5709in" svg:y="0.7409in" svg:width="1.9252in" svg:height="0.2035in"><draw:text-box><text:p text:style-name="MP3"><text:span text:style-name="MT20">DOM</text:span><text:span text:style-name="MT21"> </text:span><text:span text:style-name="MT20">7655</text:span><text:span text:style-name="MT21"> </text:span><text:span text:style-name="MT20">-</text:span><text:span text:style-name="MT21"> </text:span><text:span text:style-name="MT20">25 de</text:span><text:span text:style-name="MT21"> </text:span><text:span text:style-name="MT20">Agosto</text:span><text:span text:style-name="MT21"> </text:span><text:span text:style-name="MT20">de </text:span><text:span text:style-name="MT22">2026</text:span></text:p></draw:text-box></draw:frame><draw:frame draw:style-name="Mfr3" draw:name="Frame307" text:anchor-type="char" svg:x="5.5709in" svg:y="0.7409in" svg:width="1.9252in" svg:height="0.2035in"><draw:text-box><text:p text:style-name="MP3"><text:span text:style-name="MT20">DOM</text:span><text:span text:style-name="MT21"> </text:span><text:span text:style-name="MT20">7655</text:span><text:span text:style-name="MT21"> </text:span><text:span text:style-name="MT20">-</text:span><text:span text:style-name="MT21"> </text:span><text:span text:style-name="MT20">25 de</text:span><text:span text:style-name="MT21"> </text:span><text:span text:style-name="MT20">Agosto</text:span><text:span text:style-name="MT21"> </text:span><text:span text:style-name="MT20">de </text:span><text:span text:style-name="MT22">2026</text:span></text:p></draw:text-box></draw:frame><draw:frame draw:style-name="Mfr3" draw:name="Frame3071" text:anchor-type="char" svg:x="5.5709in" svg:y="0.7409in" svg:width="1.9252in" svg:height="0.2035in"><draw:text-box><text:p text:style-name="MP3"><text:span text:style-name="MT20">DOM</text:span><text:span text:style-name="MT21"> </text:span><text:span text:style-name="MT20">7655</text:span><text:span text:style-name="MT21"> </text:span><text:span text:style-name="MT20">-</text:span><text:span text:style-name="MT21"> </text:span><text:span text:style-name="MT20">25 de</text:span><text:span text:style-name="MT21"> </text:span><text:span text:style-name="MT20">Agosto</text:span><text:span text:style-name="MT21"> </text:span><text:span text:style-name="MT20">de </text:span><text:span text:style-name="MT22">2026</text:span></text:p></draw:text-box></draw:frame><draw:frame draw:style-name="Mfr3" draw:name="Frame30711" text:anchor-type="char" svg:x="5.5709in" svg:y="0.7409in" svg:width="1.9252in" svg:height="0.2035in"><draw:text-box><text:p text:style-name="MP3"><text:span text:style-name="MT20">DOM</text:span><text:span text:style-name="MT21"> </text:span><text:span text:style-name="MT20">7655</text:span><text:span text:style-name="MT21"> </text:span><text:span text:style-name="MT20">-</text:span><text:span text:style-name="MT21"> </text:span><text:span text:style-name="MT20">25 de</text:span><text:span text:style-name="MT21"> </text:span><text:span text:style-name="MT20">Agosto</text:span><text:span text:style-name="MT21"> </text:span><text:span text:style-name="MT20">de </text:span><text:span text:style-name="MT22">2026</text:span></text:p></draw:text-box></draw:frame><draw:frame draw:style-name="Mfr3" draw:name="Frame307111" text:anchor-type="char" svg:x="5.5709in" svg:y="0.7409in" svg:width="1.9252in" svg:height="0.2035in"><draw:text-box><text:p text:style-name="MP3"><text:span text:style-name="MT20">DOM</text:span><text:span text:style-name="MT21"> </text:span><text:span text:style-name="MT20">7655</text:span><text:span text:style-name="MT21"> </text:span><text:span text:style-name="MT20">-</text:span><text:span text:style-name="MT21"> </text:span><text:span text:style-name="MT20">25 de</text:span><text:span text:style-name="MT21"> </text:span><text:span text:style-name="MT20">Agosto</text:span><text:span text:style-name="MT21"> </text:span><text:span text:style-name="MT20">de </text:span><text:span text:style-name="MT22">2026</text:span></text:p></draw:text-box></draw:frame><draw:frame draw:style-name="Mfr3" draw:name="Frame3071111" text:anchor-type="char" svg:x="5.5709in" svg:y="0.7409in" svg:width="1.9252in" svg:height="0.2035in"><draw:text-box><text:p text:style-name="MP3"><text:span text:style-name="MT20">DOM</text:span><text:span text:style-name="MT21"> </text:span><text:span text:style-name="MT20">7655</text:span><text:span text:style-name="MT21"> </text:span><text:span text:style-name="MT20">-</text:span><text:span text:style-name="MT21"> </text:span><text:span text:style-name="MT20">25 de</text:span><text:span text:style-name="MT21"> </text:span><text:span text:style-name="MT20">Agosto</text:span><text:span text:style-name="MT21"> </text:span><text:span text:style-name="MT20">de </text:span><text:span text:style-name="MT22">2026</text:span></text:p></draw:text-box></draw:frame><draw:frame draw:style-name="Mfr3" draw:name="Frame30611111" text:anchor-type="char" svg:x="5.5709in" svg:y="0.7409in" svg:width="1.9252in" svg:height="0.2035in"><draw:text-box><text:p text:style-name="MP3"><text:span text:style-name="MT20">DOM</text:span><text:span text:style-name="MT21"> </text:span><text:span text:style-name="MT20">7655</text:span><text:span text:style-name="MT21"> </text:span><text:span text:style-name="MT20">-</text:span><text:span text:style-name="MT21"> </text:span><text:span text:style-name="MT20">25 de</text:span><text:span text:style-name="MT21"> </text:span><text:span text:style-name="MT20">Agosto</text:span><text:span text:style-name="MT21"> </text:span><text:span text:style-name="MT20">de </text:span><text:span text:style-name="MT22">2026</text:span></text:p></draw:text-box></draw:frame><draw:frame draw:style-name="Mfr4" draw:name="Frame30311" text:anchor-type="char" svg:x="5.5709in" svg:y="0.7409in" svg:width="1.9252in" svg:height="0.2035in"><draw:text-box><text:p text:style-name="MP3"><text:span text:style-name="MT20">DOM</text:span><text:span text:style-name="MT21"> </text:span><text:span text:style-name="MT20">7655</text:span><text:span text:style-name="MT21"> </text:span><text:span text:style-name="MT20">-</text:span><text:span text:style-name="MT21"> </text:span><text:span text:style-name="MT20">25 de</text:span><text:span text:style-name="MT21"> </text:span><text:span text:style-name="MT20">Agosto</text:span><text:span text:style-name="MT21"> </text:span><text:span text:style-name="MT20">de </text:span><text:span text:style-name="MT22">2026</text:span></text:p></draw:text-box></draw:frame><draw:frame draw:style-name="Mfr2" draw:name="Image1005" text:anchor-type="char" svg:x="0.4925in" svg:y="0in" svg:width="7.7756in" svg:height="1.3874in"><draw:image xlink:href="Pictures/10000001000002EA00000085A3334DB7.png" xlink:type="simple" xlink:show="embed" xlink:actuate="onLoad" draw:mime-type="image/png"/></draw:frame><draw:frame draw:style-name="Mfr2" draw:name="Image1006" text:anchor-type="char" svg:x="1.6811in" svg:y="0.5965in" svg:width="1.5984in" svg:height="0.4035in"><draw:image xlink:href="Pictures/100000010000009900000026A14CA22C.png" xlink:type="simple" xlink:show="embed" xlink:actuate="onLoad" draw:mime-type="image/png"/></draw:frame><draw:frame draw:style-name="Mfr2" draw:name="Image1007" text:anchor-type="char" svg:x="5.5709in" svg:y="0.7409in" svg:width="1.9236in" svg:height="0.2028in"><draw:image xlink:href="Pictures/10000001000000B800000013402D6D80.png" xlink:type="simple" xlink:show="embed" xlink:actuate="onLoad" draw:mime-type="image/png"/></draw:frame></text:p>
      </style:header>
      <style:header-left>
        <text:p text:style-name="MP1"><draw:frame draw:style-name="Mfr2" draw:name="Image1037" text:anchor-type="char" svg:x="0.4925in" svg:y="0in" svg:width="7.7756in" svg:height="1.3874in" draw:z-index="391"><draw:image xlink:href="Pictures/10000001000002EA00000085A3334DB7.png" xlink:type="simple" xlink:show="embed" xlink:actuate="onLoad" draw:mime-type="image/png"/></draw:frame><draw:frame draw:style-name="Mfr2" draw:name="Image1038" text:anchor-type="char" svg:x="1.6811in" svg:y="0.5965in" svg:width="1.5984in" svg:height="0.4035in" draw:z-index="390"><draw:image xlink:href="Pictures/100000010000009900000026A14CA22C.png" xlink:type="simple" xlink:show="embed" xlink:actuate="onLoad" draw:mime-type="image/png"/></draw:frame><draw:frame draw:style-name="Mfr2" draw:name="Image1039" text:anchor-type="char" svg:x="5.5709in" svg:y="0.7409in" svg:width="1.9236in" svg:height="0.2028in" draw:z-index="389"><draw:image xlink:href="Pictures/10000001000000B800000013402D6D80.png" xlink:type="simple" xlink:show="embed" xlink:actuate="onLoad" draw:mime-type="image/png"/></draw:frame></text:p>
      </style:header-left>
      <style:footer>
        <text:p text:style-name="MP1"><draw:frame draw:style-name="Mfr1" draw:name="Image 478 Copy 1 Copy 1" text:anchor-type="char" svg:x="3.7902in" svg:y="10.5945in" svg:width="0.6866in" svg:height="0.6189in"><draw:image xlink:href="Pictures/10000001000000840000007752069C51.png" xlink:type="simple" xlink:show="embed" xlink:actuate="onLoad" draw:mime-type="image/png"/></draw:frame><draw:frame draw:style-name="Mfr3" draw:name="Frame200"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310"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310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310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3101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31011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309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3061111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01" text:anchor-type="char" svg:x="7.2972in" svg:y="10.8752in" svg:width="0.2in" svg:height="0.1283in"><draw:text-box><text:p text:style-name="MP6"><text:page-number text:select-page="current">55</text:page-number></text:p></draw:text-box></draw:frame><draw:frame draw:style-name="Mfr3" draw:name="Frame312" text:anchor-type="char" svg:x="7.2972in" svg:y="10.8752in" svg:width="0.2in" svg:height="0.1283in"><draw:text-box><text:p text:style-name="MP6"><text:page-number text:select-page="current">55</text:page-number></text:p></draw:text-box></draw:frame><draw:frame draw:style-name="Mfr3" draw:name="Frame3121" text:anchor-type="char" svg:x="7.2972in" svg:y="10.8752in" svg:width="0.2in" svg:height="0.1283in"><draw:text-box><text:p text:style-name="MP6"><text:page-number text:select-page="current">55</text:page-number></text:p></draw:text-box></draw:frame><draw:frame draw:style-name="Mfr3" draw:name="Frame31211" text:anchor-type="char" svg:x="7.2972in" svg:y="10.8752in" svg:width="0.2in" svg:height="0.1283in"><draw:text-box><text:p text:style-name="MP6"><text:page-number text:select-page="current">55</text:page-number></text:p></draw:text-box></draw:frame><draw:frame draw:style-name="Mfr3" draw:name="Frame312111" text:anchor-type="char" svg:x="7.2972in" svg:y="10.8752in" svg:width="0.2in" svg:height="0.1283in"><draw:text-box><text:p text:style-name="MP6"><text:page-number text:select-page="current">55</text:page-number></text:p></draw:text-box></draw:frame><draw:frame draw:style-name="Mfr3" draw:name="Frame31111" text:anchor-type="char" svg:x="7.2972in" svg:y="10.8752in" svg:width="0.2in" svg:height="0.1283in"><draw:text-box><text:p text:style-name="MP6"><text:page-number text:select-page="current">55</text:page-number></text:p></draw:text-box></draw:frame><draw:frame draw:style-name="Mfr3" draw:name="Frame31011111" text:anchor-type="char" svg:x="7.2972in" svg:y="10.8752in" svg:width="0.2in" svg:height="0.1283in"><draw:text-box><text:p text:style-name="MP6"><text:page-number text:select-page="current">55</text:page-number></text:p></draw:text-box></draw:frame><draw:frame draw:style-name="Mfr4" draw:name="Frame30711111" text:anchor-type="char" svg:x="7.2972in" svg:y="10.8752in" svg:width="0.2in" svg:height="0.1283in"><draw:text-box><text:p text:style-name="MP6"><text:page-number text:select-page="current">55</text:page-number></text:p></draw:text-box></draw:frame><draw:frame draw:style-name="Mfr2" draw:name="Image1040" text:anchor-type="char" svg:x="0.7736in" svg:y="10.8752in" svg:width="1.9181in" svg:height="0.128in"><draw:image xlink:href="Pictures/10000001000000B80000000C00EA2F60.png" xlink:type="simple" xlink:show="embed" xlink:actuate="onLoad" draw:mime-type="image/png"/></draw:frame><draw:frame draw:style-name="Mfr2" draw:name="Image1046" text:anchor-type="char" svg:x="7.2972in" svg:y="10.8752in" svg:width="0.1984in" svg:height="0.128in"><draw:image xlink:href="Pictures/10000001000000130000000C5161F074.png" xlink:type="simple" xlink:show="embed" xlink:actuate="onLoad" draw:mime-type="image/png"/></draw:frame></text:p>
      </style:footer>
      <style:footer-left>
        <text:p text:style-name="MP1"><draw:frame draw:style-name="Mfr1" draw:name="Image 475 Copy 1 Copy 1" text:anchor-type="char" svg:x="3.7902in" svg:y="10.5945in" svg:width="0.6866in" svg:height="0.6189in" draw:z-index="64"><draw:image xlink:href="Pictures/10000001000000840000007752069C51.png" xlink:type="simple" xlink:show="embed" xlink:actuate="onLoad" draw:mime-type="image/png"/></draw:frame><draw:frame draw:style-name="Mfr2" draw:name="Image1047" text:anchor-type="char" svg:x="0.7736in" svg:y="10.8752in" svg:width="1.9181in" svg:height="0.128in" draw:z-index="393"><draw:image xlink:href="Pictures/10000001000000B80000000C00EA2F60.png" xlink:type="simple" xlink:show="embed" xlink:actuate="onLoad" draw:mime-type="image/png"/></draw:frame><draw:frame draw:style-name="Mfr2" draw:name="Image1048" text:anchor-type="char" svg:x="7.2972in" svg:y="10.8752in" svg:width="0.1984in" svg:height="0.128in" draw:z-index="392"><draw:image xlink:href="Pictures/10000001000000130000000C5161F074.png" xlink:type="simple" xlink:show="embed" xlink:actuate="onLoad" draw:mime-type="image/png"/></draw:frame></text:p>
      </style:footer-left>
    </style:master-page>
    <style:master-page style:name="Converted54" style:page-layout-name="Mpm8" draw:style-name="Mdp1">
      <style:header>
        <text:p text:style-name="MP1"><draw:frame draw:style-name="Mfr2" draw:name="Image1049" text:anchor-type="char" svg:x="0.4925in" svg:y="0in" svg:width="7.7756in" svg:height="1.3874in" draw:z-index="397"><draw:image xlink:href="Pictures/10000001000002EA00000085A3334DB7.png" xlink:type="simple" xlink:show="embed" xlink:actuate="onLoad" draw:mime-type="image/png"/></draw:frame><draw:frame draw:style-name="Mfr2" draw:name="Image1055" text:anchor-type="char" svg:x="1.6811in" svg:y="0.5965in" svg:width="1.5984in" svg:height="0.4035in" draw:z-index="399"><draw:image xlink:href="Pictures/100000010000009900000026A14CA22C.png" xlink:type="simple" xlink:show="embed" xlink:actuate="onLoad" draw:mime-type="image/png"/></draw:frame><draw:frame draw:style-name="Mfr2" draw:name="Image1056" text:anchor-type="char" svg:x="5.5709in" svg:y="0.7409in" svg:width="1.9236in" svg:height="0.2028in" draw:z-index="398"><draw:image xlink:href="Pictures/10000001000000B800000013402D6D80.png" xlink:type="simple" xlink:show="embed" xlink:actuate="onLoad" draw:mime-type="image/png"/></draw:frame></text:p>
      </style:header>
      <style:header-left>
        <text:p text:style-name="MP1"><draw:frame draw:style-name="Mfr3" draw:name="Frame239" text:anchor-type="char" svg:x="1.6811in" svg:y="0.5965in" svg:width="1.6in" svg:height="0.4043in"><draw:text-box><text:p text:style-name="MP7"><text:span text:style-name="MT15">ATOS</text:span><text:span text:style-name="MT16"> </text:span><text:span text:style-name="MT15">DO</text:span><text:span text:style-name="MT17"> </text:span><text:span text:style-name="MT18">PODER</text:span></text:p><text:p text:style-name="MP8"><text:span text:style-name="MT15">EXECUTIVO</text:span><text:span text:style-name="MT19"> </text:span><text:span text:style-name="MT18">MUNICIPAL</text:span></text:p></draw:text-box></draw:frame><draw:frame draw:style-name="Mfr3" draw:name="Frame317" text:anchor-type="char" svg:x="1.6811in" svg:y="0.5965in" svg:width="1.6in" svg:height="0.4043in"><draw:text-box><text:p text:style-name="MP7"><text:span text:style-name="MT15">ATOS</text:span><text:span text:style-name="MT16"> </text:span><text:span text:style-name="MT15">DO</text:span><text:span text:style-name="MT17"> </text:span><text:span text:style-name="MT18">PODER</text:span></text:p><text:p text:style-name="MP8"><text:span text:style-name="MT15">EXECUTIVO</text:span><text:span text:style-name="MT19"> </text:span><text:span text:style-name="MT18">MUNICIPAL</text:span></text:p></draw:text-box></draw:frame><draw:frame draw:style-name="Mfr3" draw:name="Frame3171" text:anchor-type="char" svg:x="1.6811in" svg:y="0.5965in" svg:width="1.6in" svg:height="0.4043in"><draw:text-box><text:p text:style-name="MP7"><text:span text:style-name="MT15">ATOS</text:span><text:span text:style-name="MT16"> </text:span><text:span text:style-name="MT15">DO</text:span><text:span text:style-name="MT17"> </text:span><text:span text:style-name="MT18">PODER</text:span></text:p><text:p text:style-name="MP8"><text:span text:style-name="MT15">EXECUTIVO</text:span><text:span text:style-name="MT19"> </text:span><text:span text:style-name="MT18">MUNICIPAL</text:span></text:p></draw:text-box></draw:frame><draw:frame draw:style-name="Mfr3" draw:name="Frame31711" text:anchor-type="char" svg:x="1.6811in" svg:y="0.5965in" svg:width="1.6in" svg:height="0.4043in"><draw:text-box><text:p text:style-name="MP7"><text:span text:style-name="MT15">ATOS</text:span><text:span text:style-name="MT16"> </text:span><text:span text:style-name="MT15">DO</text:span><text:span text:style-name="MT17"> </text:span><text:span text:style-name="MT18">PODER</text:span></text:p><text:p text:style-name="MP8"><text:span text:style-name="MT15">EXECUTIVO</text:span><text:span text:style-name="MT19"> </text:span><text:span text:style-name="MT18">MUNICIPAL</text:span></text:p></draw:text-box></draw:frame><draw:frame draw:style-name="Mfr3" draw:name="Frame317111" text:anchor-type="char" svg:x="1.6811in" svg:y="0.5965in" svg:width="1.6in" svg:height="0.4043in"><draw:text-box><text:p text:style-name="MP7"><text:span text:style-name="MT15">ATOS</text:span><text:span text:style-name="MT16"> </text:span><text:span text:style-name="MT15">DO</text:span><text:span text:style-name="MT17"> </text:span><text:span text:style-name="MT18">PODER</text:span></text:p><text:p text:style-name="MP8"><text:span text:style-name="MT15">EXECUTIVO</text:span><text:span text:style-name="MT19"> </text:span><text:span text:style-name="MT18">MUNICIPAL</text:span></text:p></draw:text-box></draw:frame><draw:frame draw:style-name="Mfr3" draw:name="Frame3161" text:anchor-type="char" svg:x="1.6811in" svg:y="0.5965in" svg:width="1.6in" svg:height="0.4043in"><draw:text-box><text:p text:style-name="MP7"><text:span text:style-name="MT15">ATOS</text:span><text:span text:style-name="MT16"> </text:span><text:span text:style-name="MT15">DO</text:span><text:span text:style-name="MT17"> </text:span><text:span text:style-name="MT18">PODER</text:span></text:p><text:p text:style-name="MP8"><text:span text:style-name="MT15">EXECUTIVO</text:span><text:span text:style-name="MT19"> </text:span><text:span text:style-name="MT18">MUNICIPAL</text:span></text:p></draw:text-box></draw:frame><draw:frame draw:style-name="Mfr3" draw:name="Frame3151" text:anchor-type="char" svg:x="1.6811in" svg:y="0.5965in" svg:width="1.6in" svg:height="0.4043in"><draw:text-box><text:p text:style-name="MP7"><text:span text:style-name="MT15">ATOS</text:span><text:span text:style-name="MT16"> </text:span><text:span text:style-name="MT15">DO</text:span><text:span text:style-name="MT17"> </text:span><text:span text:style-name="MT18">PODER</text:span></text:p><text:p text:style-name="MP8"><text:span text:style-name="MT15">EXECUTIVO</text:span><text:span text:style-name="MT19"> </text:span><text:span text:style-name="MT18">MUNICIPAL</text:span></text:p></draw:text-box></draw:frame><draw:frame draw:style-name="Mfr4" draw:name="Frame3121111" text:anchor-type="char" svg:x="1.6811in" svg:y="0.5965in" svg:width="1.6in" svg:height="0.4043in"><draw:text-box><text:p text:style-name="MP7"><text:span text:style-name="MT15">ATOS</text:span><text:span text:style-name="MT16"> </text:span><text:span text:style-name="MT15">DO</text:span><text:span text:style-name="MT17"> </text:span><text:span text:style-name="MT18">PODER</text:span></text:p><text:p text:style-name="MP8"><text:span text:style-name="MT15">EXECUTIVO</text:span><text:span text:style-name="MT19"> </text:span><text:span text:style-name="MT18">MUNICIPAL</text:span></text:p></draw:text-box></draw:frame><draw:frame draw:style-name="Mfr3" draw:name="Frame243" text:anchor-type="char" svg:x="5.5709in" svg:y="0.7409in" svg:width="1.9252in" svg:height="0.2035in"><draw:text-box><text:p text:style-name="MP3"><text:span text:style-name="MT20">DOM</text:span><text:span text:style-name="MT21"> </text:span><text:span text:style-name="MT20">7655</text:span><text:span text:style-name="MT21"> </text:span><text:span text:style-name="MT20">-</text:span><text:span text:style-name="MT21"> </text:span><text:span text:style-name="MT20">25 de</text:span><text:span text:style-name="MT21"> </text:span><text:span text:style-name="MT20">Agosto</text:span><text:span text:style-name="MT21"> </text:span><text:span text:style-name="MT20">de </text:span><text:span text:style-name="MT22">2026</text:span></text:p></draw:text-box></draw:frame><draw:frame draw:style-name="Mfr3" draw:name="Frame318" text:anchor-type="char" svg:x="5.5709in" svg:y="0.7409in" svg:width="1.9252in" svg:height="0.2035in"><draw:text-box><text:p text:style-name="MP3"><text:span text:style-name="MT20">DOM</text:span><text:span text:style-name="MT21"> </text:span><text:span text:style-name="MT20">7655</text:span><text:span text:style-name="MT21"> </text:span><text:span text:style-name="MT20">-</text:span><text:span text:style-name="MT21"> </text:span><text:span text:style-name="MT20">25 de</text:span><text:span text:style-name="MT21"> </text:span><text:span text:style-name="MT20">Agosto</text:span><text:span text:style-name="MT21"> </text:span><text:span text:style-name="MT20">de </text:span><text:span text:style-name="MT22">2026</text:span></text:p></draw:text-box></draw:frame><draw:frame draw:style-name="Mfr3" draw:name="Frame3181" text:anchor-type="char" svg:x="5.5709in" svg:y="0.7409in" svg:width="1.9252in" svg:height="0.2035in"><draw:text-box><text:p text:style-name="MP3"><text:span text:style-name="MT20">DOM</text:span><text:span text:style-name="MT21"> </text:span><text:span text:style-name="MT20">7655</text:span><text:span text:style-name="MT21"> </text:span><text:span text:style-name="MT20">-</text:span><text:span text:style-name="MT21"> </text:span><text:span text:style-name="MT20">25 de</text:span><text:span text:style-name="MT21"> </text:span><text:span text:style-name="MT20">Agosto</text:span><text:span text:style-name="MT21"> </text:span><text:span text:style-name="MT20">de </text:span><text:span text:style-name="MT22">2026</text:span></text:p></draw:text-box></draw:frame><draw:frame draw:style-name="Mfr3" draw:name="Frame31811" text:anchor-type="char" svg:x="5.5709in" svg:y="0.7409in" svg:width="1.9252in" svg:height="0.2035in"><draw:text-box><text:p text:style-name="MP3"><text:span text:style-name="MT20">DOM</text:span><text:span text:style-name="MT21"> </text:span><text:span text:style-name="MT20">7655</text:span><text:span text:style-name="MT21"> </text:span><text:span text:style-name="MT20">-</text:span><text:span text:style-name="MT21"> </text:span><text:span text:style-name="MT20">25 de</text:span><text:span text:style-name="MT21"> </text:span><text:span text:style-name="MT20">Agosto</text:span><text:span text:style-name="MT21"> </text:span><text:span text:style-name="MT20">de </text:span><text:span text:style-name="MT22">2026</text:span></text:p></draw:text-box></draw:frame><draw:frame draw:style-name="Mfr3" draw:name="Frame318111" text:anchor-type="char" svg:x="5.5709in" svg:y="0.7409in" svg:width="1.9252in" svg:height="0.2035in"><draw:text-box><text:p text:style-name="MP3"><text:span text:style-name="MT20">DOM</text:span><text:span text:style-name="MT21"> </text:span><text:span text:style-name="MT20">7655</text:span><text:span text:style-name="MT21"> </text:span><text:span text:style-name="MT20">-</text:span><text:span text:style-name="MT21"> </text:span><text:span text:style-name="MT20">25 de</text:span><text:span text:style-name="MT21"> </text:span><text:span text:style-name="MT20">Agosto</text:span><text:span text:style-name="MT21"> </text:span><text:span text:style-name="MT20">de </text:span><text:span text:style-name="MT22">2026</text:span></text:p></draw:text-box></draw:frame><draw:frame draw:style-name="Mfr3" draw:name="Frame3171111" text:anchor-type="char" svg:x="5.5709in" svg:y="0.7409in" svg:width="1.9252in" svg:height="0.2035in"><draw:text-box><text:p text:style-name="MP3"><text:span text:style-name="MT20">DOM</text:span><text:span text:style-name="MT21"> </text:span><text:span text:style-name="MT20">7655</text:span><text:span text:style-name="MT21"> </text:span><text:span text:style-name="MT20">-</text:span><text:span text:style-name="MT21"> </text:span><text:span text:style-name="MT20">25 de</text:span><text:span text:style-name="MT21"> </text:span><text:span text:style-name="MT20">Agosto</text:span><text:span text:style-name="MT21"> </text:span><text:span text:style-name="MT20">de </text:span><text:span text:style-name="MT22">2026</text:span></text:p></draw:text-box></draw:frame><draw:frame draw:style-name="Mfr3" draw:name="Frame31611" text:anchor-type="char" svg:x="5.5709in" svg:y="0.7409in" svg:width="1.9252in" svg:height="0.2035in"><draw:text-box><text:p text:style-name="MP3"><text:span text:style-name="MT20">DOM</text:span><text:span text:style-name="MT21"> </text:span><text:span text:style-name="MT20">7655</text:span><text:span text:style-name="MT21"> </text:span><text:span text:style-name="MT20">-</text:span><text:span text:style-name="MT21"> </text:span><text:span text:style-name="MT20">25 de</text:span><text:span text:style-name="MT21"> </text:span><text:span text:style-name="MT20">Agosto</text:span><text:span text:style-name="MT21"> </text:span><text:span text:style-name="MT20">de </text:span><text:span text:style-name="MT22">2026</text:span></text:p></draw:text-box></draw:frame><draw:frame draw:style-name="Mfr4" draw:name="Frame3131" text:anchor-type="char" svg:x="5.5709in" svg:y="0.7409in" svg:width="1.9252in" svg:height="0.2035in"><draw:text-box><text:p text:style-name="MP3"><text:span text:style-name="MT20">DOM</text:span><text:span text:style-name="MT21"> </text:span><text:span text:style-name="MT20">7655</text:span><text:span text:style-name="MT21"> </text:span><text:span text:style-name="MT20">-</text:span><text:span text:style-name="MT21"> </text:span><text:span text:style-name="MT20">25 de</text:span><text:span text:style-name="MT21"> </text:span><text:span text:style-name="MT20">Agosto</text:span><text:span text:style-name="MT21"> </text:span><text:span text:style-name="MT20">de </text:span><text:span text:style-name="MT22">2026</text:span></text:p></draw:text-box></draw:frame><draw:frame draw:style-name="Mfr2" draw:name="Image1057" text:anchor-type="char" svg:x="0.4925in" svg:y="0in" svg:width="7.7756in" svg:height="1.3874in"><draw:image xlink:href="Pictures/10000001000002EA00000085A3334DB7.png" xlink:type="simple" xlink:show="embed" xlink:actuate="onLoad" draw:mime-type="image/png"/></draw:frame><draw:frame draw:style-name="Mfr2" draw:name="Image1058" text:anchor-type="char" svg:x="1.6811in" svg:y="0.5965in" svg:width="1.5984in" svg:height="0.4035in"><draw:image xlink:href="Pictures/100000010000009900000026A14CA22C.png" xlink:type="simple" xlink:show="embed" xlink:actuate="onLoad" draw:mime-type="image/png"/></draw:frame><draw:frame draw:style-name="Mfr2" draw:name="Image1082" text:anchor-type="char" svg:x="5.5709in" svg:y="0.7409in" svg:width="1.9236in" svg:height="0.2028in"><draw:image xlink:href="Pictures/10000001000000B800000013402D6D80.png" xlink:type="simple" xlink:show="embed" xlink:actuate="onLoad" draw:mime-type="image/png"/></draw:frame></text:p>
      </style:header-left>
      <style:footer>
        <text:p text:style-name="MP1"><draw:frame draw:style-name="Mfr1" draw:name="Image 478 Copy 1 Copy 1 Copy 1" text:anchor-type="char" svg:x="3.7902in" svg:y="10.5945in" svg:width="0.6866in" svg:height="0.6189in" draw:z-index="63"><draw:image xlink:href="Pictures/10000001000000840000007752069C51.png" xlink:type="simple" xlink:show="embed" xlink:actuate="onLoad" draw:mime-type="image/png"/></draw:frame><draw:frame draw:style-name="Mfr2" draw:name="Image1083" text:anchor-type="char" svg:x="0.7736in" svg:y="10.8752in" svg:width="1.9181in" svg:height="0.128in" draw:z-index="402"><draw:image xlink:href="Pictures/10000001000000B80000000C00EA2F60.png" xlink:type="simple" xlink:show="embed" xlink:actuate="onLoad" draw:mime-type="image/png"/></draw:frame><draw:frame draw:style-name="Mfr2" draw:name="Image1084" text:anchor-type="char" svg:x="7.2972in" svg:y="10.8752in" svg:width="0.1984in" svg:height="0.128in" draw:z-index="401"><draw:image xlink:href="Pictures/10000001000000130000000C5161F074.png" xlink:type="simple" xlink:show="embed" xlink:actuate="onLoad" draw:mime-type="image/png"/></draw:frame></text:p>
      </style:footer>
      <style:footer-left>
        <text:p text:style-name="MP1"><draw:frame draw:style-name="Mfr1" draw:name="Image 475 Copy 1 Copy 1 Copy 1" text:anchor-type="char" svg:x="3.7902in" svg:y="10.5945in" svg:width="0.6866in" svg:height="0.6189in"><draw:image xlink:href="Pictures/10000001000000840000007752069C51.png" xlink:type="simple" xlink:show="embed" xlink:actuate="onLoad" draw:mime-type="image/png"/></draw:frame><draw:frame draw:style-name="Mfr3" draw:name="Frame246"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322"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322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322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3221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320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319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3161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49" text:anchor-type="char" svg:x="7.2972in" svg:y="10.8752in" svg:width="0.2in" svg:height="0.1283in"><draw:text-box><text:p text:style-name="MP6"><text:page-number text:select-page="current">56</text:page-number></text:p></draw:text-box></draw:frame><draw:frame draw:style-name="Mfr3" draw:name="Frame323" text:anchor-type="char" svg:x="7.2972in" svg:y="10.8752in" svg:width="0.2in" svg:height="0.1283in"><draw:text-box><text:p text:style-name="MP6"><text:page-number text:select-page="current">56</text:page-number></text:p></draw:text-box></draw:frame><draw:frame draw:style-name="Mfr3" draw:name="Frame3231" text:anchor-type="char" svg:x="7.2972in" svg:y="10.8752in" svg:width="0.2in" svg:height="0.1283in"><draw:text-box><text:p text:style-name="MP6"><text:page-number text:select-page="current">56</text:page-number></text:p></draw:text-box></draw:frame><draw:frame draw:style-name="Mfr3" draw:name="Frame32311" text:anchor-type="char" svg:x="7.2972in" svg:y="10.8752in" svg:width="0.2in" svg:height="0.1283in"><draw:text-box><text:p text:style-name="MP6"><text:page-number text:select-page="current">56</text:page-number></text:p></draw:text-box></draw:frame><draw:frame draw:style-name="Mfr3" draw:name="Frame323111" text:anchor-type="char" svg:x="7.2972in" svg:y="10.8752in" svg:width="0.2in" svg:height="0.1283in"><draw:text-box><text:p text:style-name="MP6"><text:page-number text:select-page="current">56</text:page-number></text:p></draw:text-box></draw:frame><draw:frame draw:style-name="Mfr3" draw:name="Frame3221111" text:anchor-type="char" svg:x="7.2972in" svg:y="10.8752in" svg:width="0.2in" svg:height="0.1283in"><draw:text-box><text:p text:style-name="MP6"><text:page-number text:select-page="current">56</text:page-number></text:p></draw:text-box></draw:frame><draw:frame draw:style-name="Mfr3" draw:name="Frame32011" text:anchor-type="char" svg:x="7.2972in" svg:y="10.8752in" svg:width="0.2in" svg:height="0.1283in"><draw:text-box><text:p text:style-name="MP6"><text:page-number text:select-page="current">56</text:page-number></text:p></draw:text-box></draw:frame><draw:frame draw:style-name="Mfr4" draw:name="Frame31711111" text:anchor-type="char" svg:x="7.2972in" svg:y="10.8752in" svg:width="0.2in" svg:height="0.1283in"><draw:text-box><text:p text:style-name="MP6"><text:page-number text:select-page="current">56</text:page-number></text:p></draw:text-box></draw:frame><draw:frame draw:style-name="Mfr2" draw:name="Image1085" text:anchor-type="char" svg:x="0.7736in" svg:y="10.8752in" svg:width="1.9181in" svg:height="0.128in"><draw:image xlink:href="Pictures/10000001000000B80000000C00EA2F60.png" xlink:type="simple" xlink:show="embed" xlink:actuate="onLoad" draw:mime-type="image/png"/></draw:frame><draw:frame draw:style-name="Mfr2" draw:name="Image1215" text:anchor-type="char" svg:x="7.2972in" svg:y="10.8752in" svg:width="0.1984in" svg:height="0.128in"><draw:image xlink:href="Pictures/10000001000000130000000C5161F074.png" xlink:type="simple" xlink:show="embed" xlink:actuate="onLoad" draw:mime-type="image/png"/></draw:frame></text:p>
      </style:footer-left>
    </style:master-page>
    <style:master-page style:name="Converted55" style:page-layout-name="Mpm8" draw:style-name="Mdp1">
      <style:header>
        <text:p text:style-name="MP1"><draw:frame draw:style-name="Mfr3" draw:name="Frame250" text:anchor-type="char" svg:x="1.6811in" svg:y="0.5965in" svg:width="1.6in" svg:height="0.4043in"><draw:text-box><text:p text:style-name="MP7"><text:span text:style-name="MT15">ATOS</text:span><text:span text:style-name="MT16"> </text:span><text:span text:style-name="MT15">DO</text:span><text:span text:style-name="MT17"> </text:span><text:span text:style-name="MT18">PODER</text:span></text:p><text:p text:style-name="MP8"><text:span text:style-name="MT15">EXECUTIVO</text:span><text:span text:style-name="MT19"> </text:span><text:span text:style-name="MT18">MUNICIPAL</text:span></text:p></draw:text-box></draw:frame><draw:frame draw:style-name="Mfr3" draw:name="Frame324" text:anchor-type="char" svg:x="1.6811in" svg:y="0.5965in" svg:width="1.6in" svg:height="0.4043in"><draw:text-box><text:p text:style-name="MP7"><text:span text:style-name="MT15">ATOS</text:span><text:span text:style-name="MT16"> </text:span><text:span text:style-name="MT15">DO</text:span><text:span text:style-name="MT17"> </text:span><text:span text:style-name="MT18">PODER</text:span></text:p><text:p text:style-name="MP8"><text:span text:style-name="MT15">EXECUTIVO</text:span><text:span text:style-name="MT19"> </text:span><text:span text:style-name="MT18">MUNICIPAL</text:span></text:p></draw:text-box></draw:frame><draw:frame draw:style-name="Mfr3" draw:name="Frame3241" text:anchor-type="char" svg:x="1.6811in" svg:y="0.5965in" svg:width="1.6in" svg:height="0.4043in"><draw:text-box><text:p text:style-name="MP7"><text:span text:style-name="MT15">ATOS</text:span><text:span text:style-name="MT16"> </text:span><text:span text:style-name="MT15">DO</text:span><text:span text:style-name="MT17"> </text:span><text:span text:style-name="MT18">PODER</text:span></text:p><text:p text:style-name="MP8"><text:span text:style-name="MT15">EXECUTIVO</text:span><text:span text:style-name="MT19"> </text:span><text:span text:style-name="MT18">MUNICIPAL</text:span></text:p></draw:text-box></draw:frame><draw:frame draw:style-name="Mfr3" draw:name="Frame32411" text:anchor-type="char" svg:x="1.6811in" svg:y="0.5965in" svg:width="1.6in" svg:height="0.4043in"><draw:text-box><text:p text:style-name="MP7"><text:span text:style-name="MT15">ATOS</text:span><text:span text:style-name="MT16"> </text:span><text:span text:style-name="MT15">DO</text:span><text:span text:style-name="MT17"> </text:span><text:span text:style-name="MT18">PODER</text:span></text:p><text:p text:style-name="MP8"><text:span text:style-name="MT15">EXECUTIVO</text:span><text:span text:style-name="MT19"> </text:span><text:span text:style-name="MT18">MUNICIPAL</text:span></text:p></draw:text-box></draw:frame><draw:frame draw:style-name="Mfr3" draw:name="Frame324111" text:anchor-type="char" svg:x="1.6811in" svg:y="0.5965in" svg:width="1.6in" svg:height="0.4043in"><draw:text-box><text:p text:style-name="MP7"><text:span text:style-name="MT15">ATOS</text:span><text:span text:style-name="MT16"> </text:span><text:span text:style-name="MT15">DO</text:span><text:span text:style-name="MT17"> </text:span><text:span text:style-name="MT18">PODER</text:span></text:p><text:p text:style-name="MP8"><text:span text:style-name="MT15">EXECUTIVO</text:span><text:span text:style-name="MT19"> </text:span><text:span text:style-name="MT18">MUNICIPAL</text:span></text:p></draw:text-box></draw:frame><draw:frame draw:style-name="Mfr3" draw:name="Frame3231111" text:anchor-type="char" svg:x="1.6811in" svg:y="0.5965in" svg:width="1.6in" svg:height="0.4043in"><draw:text-box><text:p text:style-name="MP7"><text:span text:style-name="MT15">ATOS</text:span><text:span text:style-name="MT16"> </text:span><text:span text:style-name="MT15">DO</text:span><text:span text:style-name="MT17"> </text:span><text:span text:style-name="MT18">PODER</text:span></text:p><text:p text:style-name="MP8"><text:span text:style-name="MT15">EXECUTIVO</text:span><text:span text:style-name="MT19"> </text:span><text:span text:style-name="MT18">MUNICIPAL</text:span></text:p></draw:text-box></draw:frame><draw:frame draw:style-name="Mfr3" draw:name="Frame32211111" text:anchor-type="char" svg:x="1.6811in" svg:y="0.5965in" svg:width="1.6in" svg:height="0.4043in"><draw:text-box><text:p text:style-name="MP7"><text:span text:style-name="MT15">ATOS</text:span><text:span text:style-name="MT16"> </text:span><text:span text:style-name="MT15">DO</text:span><text:span text:style-name="MT17"> </text:span><text:span text:style-name="MT18">PODER</text:span></text:p><text:p text:style-name="MP8"><text:span text:style-name="MT15">EXECUTIVO</text:span><text:span text:style-name="MT19"> </text:span><text:span text:style-name="MT18">MUNICIPAL</text:span></text:p></draw:text-box></draw:frame><draw:frame draw:style-name="Mfr4" draw:name="Frame3181111" text:anchor-type="char" svg:x="1.6811in" svg:y="0.5965in" svg:width="1.6in" svg:height="0.4043in"><draw:text-box><text:p text:style-name="MP7"><text:span text:style-name="MT15">ATOS</text:span><text:span text:style-name="MT16"> </text:span><text:span text:style-name="MT15">DO</text:span><text:span text:style-name="MT17"> </text:span><text:span text:style-name="MT18">PODER</text:span></text:p><text:p text:style-name="MP8"><text:span text:style-name="MT15">EXECUTIVO</text:span><text:span text:style-name="MT19"> </text:span><text:span text:style-name="MT18">MUNICIPAL</text:span></text:p></draw:text-box></draw:frame><draw:frame draw:style-name="Mfr3" draw:name="Frame255" text:anchor-type="char" svg:x="5.5709in" svg:y="0.7409in" svg:width="1.9252in" svg:height="0.2035in"><draw:text-box><text:p text:style-name="MP3"><text:span text:style-name="MT20">DOM</text:span><text:span text:style-name="MT21"> </text:span><text:span text:style-name="MT20">7655</text:span><text:span text:style-name="MT21"> </text:span><text:span text:style-name="MT20">-</text:span><text:span text:style-name="MT21"> </text:span><text:span text:style-name="MT20">25 de</text:span><text:span text:style-name="MT21"> </text:span><text:span text:style-name="MT20">Agosto</text:span><text:span text:style-name="MT21"> </text:span><text:span text:style-name="MT20">de </text:span><text:span text:style-name="MT22">2026</text:span></text:p></draw:text-box></draw:frame><draw:frame draw:style-name="Mfr3" draw:name="Frame325" text:anchor-type="char" svg:x="5.5709in" svg:y="0.7409in" svg:width="1.9252in" svg:height="0.2035in"><draw:text-box><text:p text:style-name="MP3"><text:span text:style-name="MT20">DOM</text:span><text:span text:style-name="MT21"> </text:span><text:span text:style-name="MT20">7655</text:span><text:span text:style-name="MT21"> </text:span><text:span text:style-name="MT20">-</text:span><text:span text:style-name="MT21"> </text:span><text:span text:style-name="MT20">25 de</text:span><text:span text:style-name="MT21"> </text:span><text:span text:style-name="MT20">Agosto</text:span><text:span text:style-name="MT21"> </text:span><text:span text:style-name="MT20">de </text:span><text:span text:style-name="MT22">2026</text:span></text:p></draw:text-box></draw:frame><draw:frame draw:style-name="Mfr3" draw:name="Frame3251" text:anchor-type="char" svg:x="5.5709in" svg:y="0.7409in" svg:width="1.9252in" svg:height="0.2035in"><draw:text-box><text:p text:style-name="MP3"><text:span text:style-name="MT20">DOM</text:span><text:span text:style-name="MT21"> </text:span><text:span text:style-name="MT20">7655</text:span><text:span text:style-name="MT21"> </text:span><text:span text:style-name="MT20">-</text:span><text:span text:style-name="MT21"> </text:span><text:span text:style-name="MT20">25 de</text:span><text:span text:style-name="MT21"> </text:span><text:span text:style-name="MT20">Agosto</text:span><text:span text:style-name="MT21"> </text:span><text:span text:style-name="MT20">de </text:span><text:span text:style-name="MT22">2026</text:span></text:p></draw:text-box></draw:frame><draw:frame draw:style-name="Mfr3" draw:name="Frame32511" text:anchor-type="char" svg:x="5.5709in" svg:y="0.7409in" svg:width="1.9252in" svg:height="0.2035in"><draw:text-box><text:p text:style-name="MP3"><text:span text:style-name="MT20">DOM</text:span><text:span text:style-name="MT21"> </text:span><text:span text:style-name="MT20">7655</text:span><text:span text:style-name="MT21"> </text:span><text:span text:style-name="MT20">-</text:span><text:span text:style-name="MT21"> </text:span><text:span text:style-name="MT20">25 de</text:span><text:span text:style-name="MT21"> </text:span><text:span text:style-name="MT20">Agosto</text:span><text:span text:style-name="MT21"> </text:span><text:span text:style-name="MT20">de </text:span><text:span text:style-name="MT22">2026</text:span></text:p></draw:text-box></draw:frame><draw:frame draw:style-name="Mfr3" draw:name="Frame325111" text:anchor-type="char" svg:x="5.5709in" svg:y="0.7409in" svg:width="1.9252in" svg:height="0.2035in"><draw:text-box><text:p text:style-name="MP3"><text:span text:style-name="MT20">DOM</text:span><text:span text:style-name="MT21"> </text:span><text:span text:style-name="MT20">7655</text:span><text:span text:style-name="MT21"> </text:span><text:span text:style-name="MT20">-</text:span><text:span text:style-name="MT21"> </text:span><text:span text:style-name="MT20">25 de</text:span><text:span text:style-name="MT21"> </text:span><text:span text:style-name="MT20">Agosto</text:span><text:span text:style-name="MT21"> </text:span><text:span text:style-name="MT20">de </text:span><text:span text:style-name="MT22">2026</text:span></text:p></draw:text-box></draw:frame><draw:frame draw:style-name="Mfr3" draw:name="Frame3241111" text:anchor-type="char" svg:x="5.5709in" svg:y="0.7409in" svg:width="1.9252in" svg:height="0.2035in"><draw:text-box><text:p text:style-name="MP3"><text:span text:style-name="MT20">DOM</text:span><text:span text:style-name="MT21"> </text:span><text:span text:style-name="MT20">7655</text:span><text:span text:style-name="MT21"> </text:span><text:span text:style-name="MT20">-</text:span><text:span text:style-name="MT21"> </text:span><text:span text:style-name="MT20">25 de</text:span><text:span text:style-name="MT21"> </text:span><text:span text:style-name="MT20">Agosto</text:span><text:span text:style-name="MT21"> </text:span><text:span text:style-name="MT20">de </text:span><text:span text:style-name="MT22">2026</text:span></text:p></draw:text-box></draw:frame><draw:frame draw:style-name="Mfr3" draw:name="Frame32311111" text:anchor-type="char" svg:x="5.5709in" svg:y="0.7409in" svg:width="1.9252in" svg:height="0.2035in"><draw:text-box><text:p text:style-name="MP3"><text:span text:style-name="MT20">DOM</text:span><text:span text:style-name="MT21"> </text:span><text:span text:style-name="MT20">7655</text:span><text:span text:style-name="MT21"> </text:span><text:span text:style-name="MT20">-</text:span><text:span text:style-name="MT21"> </text:span><text:span text:style-name="MT20">25 de</text:span><text:span text:style-name="MT21"> </text:span><text:span text:style-name="MT20">Agosto</text:span><text:span text:style-name="MT21"> </text:span><text:span text:style-name="MT20">de </text:span><text:span text:style-name="MT22">2026</text:span></text:p></draw:text-box></draw:frame><draw:frame draw:style-name="Mfr4" draw:name="Frame31911" text:anchor-type="char" svg:x="5.5709in" svg:y="0.7409in" svg:width="1.9252in" svg:height="0.2035in"><draw:text-box><text:p text:style-name="MP3"><text:span text:style-name="MT20">DOM</text:span><text:span text:style-name="MT21"> </text:span><text:span text:style-name="MT20">7655</text:span><text:span text:style-name="MT21"> </text:span><text:span text:style-name="MT20">-</text:span><text:span text:style-name="MT21"> </text:span><text:span text:style-name="MT20">25 de</text:span><text:span text:style-name="MT21"> </text:span><text:span text:style-name="MT20">Agosto</text:span><text:span text:style-name="MT21"> </text:span><text:span text:style-name="MT20">de </text:span><text:span text:style-name="MT22">2026</text:span></text:p></draw:text-box></draw:frame><draw:frame draw:style-name="Mfr2" draw:name="Image1216" text:anchor-type="char" svg:x="0.4925in" svg:y="0in" svg:width="7.7756in" svg:height="1.3874in"><draw:image xlink:href="Pictures/10000001000002EA00000085A3334DB7.png" xlink:type="simple" xlink:show="embed" xlink:actuate="onLoad" draw:mime-type="image/png"/></draw:frame><draw:frame draw:style-name="Mfr2" draw:name="Image1217" text:anchor-type="char" svg:x="1.6811in" svg:y="0.5965in" svg:width="1.5984in" svg:height="0.4035in"><draw:image xlink:href="Pictures/100000010000009900000026A14CA22C.png" xlink:type="simple" xlink:show="embed" xlink:actuate="onLoad" draw:mime-type="image/png"/></draw:frame><draw:frame draw:style-name="Mfr2" draw:name="Image1226" text:anchor-type="char" svg:x="5.5709in" svg:y="0.7409in" svg:width="1.9236in" svg:height="0.2028in"><draw:image xlink:href="Pictures/10000001000000B800000013402D6D80.png" xlink:type="simple" xlink:show="embed" xlink:actuate="onLoad" draw:mime-type="image/png"/></draw:frame></text:p>
      </style:header>
      <style:header-left>
        <text:p text:style-name="MP1"><draw:frame draw:style-name="Mfr2" draw:name="Image1231" text:anchor-type="char" svg:x="0.4925in" svg:y="0in" svg:width="7.7756in" svg:height="1.3874in" draw:z-index="408"><draw:image xlink:href="Pictures/10000001000002EA00000085A3334DB7.png" xlink:type="simple" xlink:show="embed" xlink:actuate="onLoad" draw:mime-type="image/png"/></draw:frame><draw:frame draw:style-name="Mfr2" draw:name="Image1234" text:anchor-type="char" svg:x="1.6811in" svg:y="0.5965in" svg:width="1.5984in" svg:height="0.4035in" draw:z-index="407"><draw:image xlink:href="Pictures/100000010000009900000026A14CA22C.png" xlink:type="simple" xlink:show="embed" xlink:actuate="onLoad" draw:mime-type="image/png"/></draw:frame><draw:frame draw:style-name="Mfr2" draw:name="Image1235" text:anchor-type="char" svg:x="5.5709in" svg:y="0.7409in" svg:width="1.9236in" svg:height="0.2028in" draw:z-index="406"><draw:image xlink:href="Pictures/10000001000000B800000013402D6D80.png" xlink:type="simple" xlink:show="embed" xlink:actuate="onLoad" draw:mime-type="image/png"/></draw:frame></text:p>
      </style:header-left>
      <style:footer>
        <text:p text:style-name="MP1"><draw:frame draw:style-name="Mfr1" draw:name="Image 478 Copy 1 Copy 1 Copy 1 Copy 1" text:anchor-type="char" svg:x="3.7902in" svg:y="10.5945in" svg:width="0.6866in" svg:height="0.6189in"><draw:image xlink:href="Pictures/10000001000000840000007752069C51.png" xlink:type="simple" xlink:show="embed" xlink:actuate="onLoad" draw:mime-type="image/png"/></draw:frame><draw:frame draw:style-name="Mfr3" draw:name="Frame260"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328"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328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328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3281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327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326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3221111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62" text:anchor-type="char" svg:x="7.2972in" svg:y="10.8752in" svg:width="0.2in" svg:height="0.1283in"><draw:text-box><text:p text:style-name="MP6"><text:page-number text:select-page="current">57</text:page-number></text:p></draw:text-box></draw:frame><draw:frame draw:style-name="Mfr3" draw:name="Frame329" text:anchor-type="char" svg:x="7.2972in" svg:y="10.8752in" svg:width="0.2in" svg:height="0.1283in"><draw:text-box><text:p text:style-name="MP6"><text:page-number text:select-page="current">57</text:page-number></text:p></draw:text-box></draw:frame><draw:frame draw:style-name="Mfr3" draw:name="Frame3291" text:anchor-type="char" svg:x="7.2972in" svg:y="10.8752in" svg:width="0.2in" svg:height="0.1283in"><draw:text-box><text:p text:style-name="MP6"><text:page-number text:select-page="current">57</text:page-number></text:p></draw:text-box></draw:frame><draw:frame draw:style-name="Mfr3" draw:name="Frame32911" text:anchor-type="char" svg:x="7.2972in" svg:y="10.8752in" svg:width="0.2in" svg:height="0.1283in"><draw:text-box><text:p text:style-name="MP6"><text:page-number text:select-page="current">57</text:page-number></text:p></draw:text-box></draw:frame><draw:frame draw:style-name="Mfr3" draw:name="Frame329111" text:anchor-type="char" svg:x="7.2972in" svg:y="10.8752in" svg:width="0.2in" svg:height="0.1283in"><draw:text-box><text:p text:style-name="MP6"><text:page-number text:select-page="current">57</text:page-number></text:p></draw:text-box></draw:frame><draw:frame draw:style-name="Mfr3" draw:name="Frame3281111" text:anchor-type="char" svg:x="7.2972in" svg:y="10.8752in" svg:width="0.2in" svg:height="0.1283in"><draw:text-box><text:p text:style-name="MP6"><text:page-number text:select-page="current">57</text:page-number></text:p></draw:text-box></draw:frame><draw:frame draw:style-name="Mfr3" draw:name="Frame32711" text:anchor-type="char" svg:x="7.2972in" svg:y="10.8752in" svg:width="0.2in" svg:height="0.1283in"><draw:text-box><text:p text:style-name="MP6"><text:page-number text:select-page="current">57</text:page-number></text:p></draw:text-box></draw:frame><draw:frame draw:style-name="Mfr4" draw:name="Frame323111111" text:anchor-type="char" svg:x="7.2972in" svg:y="10.8752in" svg:width="0.2in" svg:height="0.1283in"><draw:text-box><text:p text:style-name="MP6"><text:page-number text:select-page="current">57</text:page-number></text:p></draw:text-box></draw:frame><draw:frame draw:style-name="Mfr2" draw:name="Image1236" text:anchor-type="char" svg:x="0.7736in" svg:y="10.8752in" svg:width="1.9181in" svg:height="0.128in"><draw:image xlink:href="Pictures/10000001000000B80000000C00EA2F60.png" xlink:type="simple" xlink:show="embed" xlink:actuate="onLoad" draw:mime-type="image/png"/></draw:frame><draw:frame draw:style-name="Mfr2" draw:name="Image1237" text:anchor-type="char" svg:x="7.2972in" svg:y="10.8752in" svg:width="0.1984in" svg:height="0.128in"><draw:image xlink:href="Pictures/10000001000000130000000C5161F074.png" xlink:type="simple" xlink:show="embed" xlink:actuate="onLoad" draw:mime-type="image/png"/></draw:frame></text:p>
      </style:footer>
      <style:footer-left>
        <text:p text:style-name="MP1"><draw:frame draw:style-name="Mfr1" draw:name="Image 475 Copy 1 Copy 1 Copy 1 Copy 1" text:anchor-type="char" svg:x="3.7902in" svg:y="10.5945in" svg:width="0.6866in" svg:height="0.6189in" draw:z-index="78"><draw:image xlink:href="Pictures/10000001000000840000007752069C51.png" xlink:type="simple" xlink:show="embed" xlink:actuate="onLoad" draw:mime-type="image/png"/></draw:frame><draw:frame draw:style-name="Mfr2" draw:name="Image1238" text:anchor-type="char" svg:x="0.7736in" svg:y="10.8752in" svg:width="1.9181in" svg:height="0.128in" draw:z-index="410"><draw:image xlink:href="Pictures/10000001000000B80000000C00EA2F60.png" xlink:type="simple" xlink:show="embed" xlink:actuate="onLoad" draw:mime-type="image/png"/></draw:frame><draw:frame draw:style-name="Mfr2" draw:name="Image1239" text:anchor-type="char" svg:x="7.2972in" svg:y="10.8752in" svg:width="0.1984in" svg:height="0.128in" draw:z-index="409"><draw:image xlink:href="Pictures/10000001000000130000000C5161F074.png" xlink:type="simple" xlink:show="embed" xlink:actuate="onLoad" draw:mime-type="image/png"/></draw:frame></text:p>
      </style:footer-left>
    </style:master-page>
    <style:master-page style:name="Converted56" style:page-layout-name="Mpm8" draw:style-name="Mdp1">
      <style:header>
        <text:p text:style-name="MP1"><draw:frame draw:style-name="Mfr2" draw:name="Image1241" text:anchor-type="char" svg:x="0.4925in" svg:y="0in" svg:width="7.7756in" svg:height="1.3874in" draw:z-index="416"><draw:image xlink:href="Pictures/10000001000002EA00000085A3334DB7.png" xlink:type="simple" xlink:show="embed" xlink:actuate="onLoad" draw:mime-type="image/png"/></draw:frame><draw:frame draw:style-name="Mfr2" draw:name="Image1242" text:anchor-type="char" svg:x="1.6811in" svg:y="0.5965in" svg:width="1.5984in" svg:height="0.4035in" draw:z-index="415"><draw:image xlink:href="Pictures/100000010000009900000026A14CA22C.png" xlink:type="simple" xlink:show="embed" xlink:actuate="onLoad" draw:mime-type="image/png"/></draw:frame><draw:frame draw:style-name="Mfr2" draw:name="Image1243" text:anchor-type="char" svg:x="5.5709in" svg:y="0.7409in" svg:width="1.9236in" svg:height="0.2028in" draw:z-index="414"><draw:image xlink:href="Pictures/10000001000000B800000013402D6D80.png" xlink:type="simple" xlink:show="embed" xlink:actuate="onLoad" draw:mime-type="image/png"/></draw:frame></text:p>
      </style:header>
      <style:header-left>
        <text:p text:style-name="MP1"><draw:frame draw:style-name="Mfr3" draw:name="Frame283" text:anchor-type="char" svg:x="1.6811in" svg:y="0.5965in" svg:width="1.6in" svg:height="0.4043in"><draw:text-box><text:p text:style-name="MP7"><text:span text:style-name="MT15">ATOS</text:span><text:span text:style-name="MT16"> </text:span><text:span text:style-name="MT15">DO</text:span><text:span text:style-name="MT17"> </text:span><text:span text:style-name="MT18">PODER</text:span></text:p><text:p text:style-name="MP8"><text:span text:style-name="MT15">EXECUTIVO</text:span><text:span text:style-name="MT19"> </text:span><text:span text:style-name="MT18">MUNICIPAL</text:span></text:p></draw:text-box></draw:frame><draw:frame draw:style-name="Mfr3" draw:name="Frame335" text:anchor-type="char" svg:x="1.6811in" svg:y="0.5965in" svg:width="1.6in" svg:height="0.4043in"><draw:text-box><text:p text:style-name="MP7"><text:span text:style-name="MT15">ATOS</text:span><text:span text:style-name="MT16"> </text:span><text:span text:style-name="MT15">DO</text:span><text:span text:style-name="MT17"> </text:span><text:span text:style-name="MT18">PODER</text:span></text:p><text:p text:style-name="MP8"><text:span text:style-name="MT15">EXECUTIVO</text:span><text:span text:style-name="MT19"> </text:span><text:span text:style-name="MT18">MUNICIPAL</text:span></text:p></draw:text-box></draw:frame><draw:frame draw:style-name="Mfr3" draw:name="Frame3351" text:anchor-type="char" svg:x="1.6811in" svg:y="0.5965in" svg:width="1.6in" svg:height="0.4043in"><draw:text-box><text:p text:style-name="MP7"><text:span text:style-name="MT15">ATOS</text:span><text:span text:style-name="MT16"> </text:span><text:span text:style-name="MT15">DO</text:span><text:span text:style-name="MT17"> </text:span><text:span text:style-name="MT18">PODER</text:span></text:p><text:p text:style-name="MP8"><text:span text:style-name="MT15">EXECUTIVO</text:span><text:span text:style-name="MT19"> </text:span><text:span text:style-name="MT18">MUNICIPAL</text:span></text:p></draw:text-box></draw:frame><draw:frame draw:style-name="Mfr3" draw:name="Frame33511" text:anchor-type="char" svg:x="1.6811in" svg:y="0.5965in" svg:width="1.6in" svg:height="0.4043in"><draw:text-box><text:p text:style-name="MP7"><text:span text:style-name="MT15">ATOS</text:span><text:span text:style-name="MT16"> </text:span><text:span text:style-name="MT15">DO</text:span><text:span text:style-name="MT17"> </text:span><text:span text:style-name="MT18">PODER</text:span></text:p><text:p text:style-name="MP8"><text:span text:style-name="MT15">EXECUTIVO</text:span><text:span text:style-name="MT19"> </text:span><text:span text:style-name="MT18">MUNICIPAL</text:span></text:p></draw:text-box></draw:frame><draw:frame draw:style-name="Mfr3" draw:name="Frame335111" text:anchor-type="char" svg:x="1.6811in" svg:y="0.5965in" svg:width="1.6in" svg:height="0.4043in"><draw:text-box><text:p text:style-name="MP7"><text:span text:style-name="MT15">ATOS</text:span><text:span text:style-name="MT16"> </text:span><text:span text:style-name="MT15">DO</text:span><text:span text:style-name="MT17"> </text:span><text:span text:style-name="MT18">PODER</text:span></text:p><text:p text:style-name="MP8"><text:span text:style-name="MT15">EXECUTIVO</text:span><text:span text:style-name="MT19"> </text:span><text:span text:style-name="MT18">MUNICIPAL</text:span></text:p></draw:text-box></draw:frame><draw:frame draw:style-name="Mfr3" draw:name="Frame3341" text:anchor-type="char" svg:x="1.6811in" svg:y="0.5965in" svg:width="1.6in" svg:height="0.4043in"><draw:text-box><text:p text:style-name="MP7"><text:span text:style-name="MT15">ATOS</text:span><text:span text:style-name="MT16"> </text:span><text:span text:style-name="MT15">DO</text:span><text:span text:style-name="MT17"> </text:span><text:span text:style-name="MT18">PODER</text:span></text:p><text:p text:style-name="MP8"><text:span text:style-name="MT15">EXECUTIVO</text:span><text:span text:style-name="MT19"> </text:span><text:span text:style-name="MT18">MUNICIPAL</text:span></text:p></draw:text-box></draw:frame><draw:frame draw:style-name="Mfr3" draw:name="Frame3331" text:anchor-type="char" svg:x="1.6811in" svg:y="0.5965in" svg:width="1.6in" svg:height="0.4043in"><draw:text-box><text:p text:style-name="MP7"><text:span text:style-name="MT15">ATOS</text:span><text:span text:style-name="MT16"> </text:span><text:span text:style-name="MT15">DO</text:span><text:span text:style-name="MT17"> </text:span><text:span text:style-name="MT18">PODER</text:span></text:p><text:p text:style-name="MP8"><text:span text:style-name="MT15">EXECUTIVO</text:span><text:span text:style-name="MT19"> </text:span><text:span text:style-name="MT18">MUNICIPAL</text:span></text:p></draw:text-box></draw:frame><draw:frame draw:style-name="Mfr4" draw:name="Frame32811111" text:anchor-type="char" svg:x="1.6811in" svg:y="0.5965in" svg:width="1.6in" svg:height="0.4043in"><draw:text-box><text:p text:style-name="MP7"><text:span text:style-name="MT15">ATOS</text:span><text:span text:style-name="MT16"> </text:span><text:span text:style-name="MT15">DO</text:span><text:span text:style-name="MT17"> </text:span><text:span text:style-name="MT18">PODER</text:span></text:p><text:p text:style-name="MP8"><text:span text:style-name="MT15">EXECUTIVO</text:span><text:span text:style-name="MT19"> </text:span><text:span text:style-name="MT18">MUNICIPAL</text:span></text:p></draw:text-box></draw:frame><draw:frame draw:style-name="Mfr3" draw:name="Frame284" text:anchor-type="char" svg:x="5.5709in" svg:y="0.7409in" svg:width="1.9252in" svg:height="0.2035in"><draw:text-box><text:p text:style-name="MP3"><text:span text:style-name="MT20">DOM</text:span><text:span text:style-name="MT21"> </text:span><text:span text:style-name="MT20">7655</text:span><text:span text:style-name="MT21"> </text:span><text:span text:style-name="MT20">-</text:span><text:span text:style-name="MT21"> </text:span><text:span text:style-name="MT20">25 de</text:span><text:span text:style-name="MT21"> </text:span><text:span text:style-name="MT20">Agosto</text:span><text:span text:style-name="MT21"> </text:span><text:span text:style-name="MT20">de </text:span><text:span text:style-name="MT22">2026</text:span></text:p></draw:text-box></draw:frame><draw:frame draw:style-name="Mfr3" draw:name="Frame336" text:anchor-type="char" svg:x="5.5709in" svg:y="0.7409in" svg:width="1.9252in" svg:height="0.2035in"><draw:text-box><text:p text:style-name="MP3"><text:span text:style-name="MT20">DOM</text:span><text:span text:style-name="MT21"> </text:span><text:span text:style-name="MT20">7655</text:span><text:span text:style-name="MT21"> </text:span><text:span text:style-name="MT20">-</text:span><text:span text:style-name="MT21"> </text:span><text:span text:style-name="MT20">25 de</text:span><text:span text:style-name="MT21"> </text:span><text:span text:style-name="MT20">Agosto</text:span><text:span text:style-name="MT21"> </text:span><text:span text:style-name="MT20">de </text:span><text:span text:style-name="MT22">2026</text:span></text:p></draw:text-box></draw:frame><draw:frame draw:style-name="Mfr3" draw:name="Frame3361" text:anchor-type="char" svg:x="5.5709in" svg:y="0.7409in" svg:width="1.9252in" svg:height="0.2035in"><draw:text-box><text:p text:style-name="MP3"><text:span text:style-name="MT20">DOM</text:span><text:span text:style-name="MT21"> </text:span><text:span text:style-name="MT20">7655</text:span><text:span text:style-name="MT21"> </text:span><text:span text:style-name="MT20">-</text:span><text:span text:style-name="MT21"> </text:span><text:span text:style-name="MT20">25 de</text:span><text:span text:style-name="MT21"> </text:span><text:span text:style-name="MT20">Agosto</text:span><text:span text:style-name="MT21"> </text:span><text:span text:style-name="MT20">de </text:span><text:span text:style-name="MT22">2026</text:span></text:p></draw:text-box></draw:frame><draw:frame draw:style-name="Mfr3" draw:name="Frame33611" text:anchor-type="char" svg:x="5.5709in" svg:y="0.7409in" svg:width="1.9252in" svg:height="0.2035in"><draw:text-box><text:p text:style-name="MP3"><text:span text:style-name="MT20">DOM</text:span><text:span text:style-name="MT21"> </text:span><text:span text:style-name="MT20">7655</text:span><text:span text:style-name="MT21"> </text:span><text:span text:style-name="MT20">-</text:span><text:span text:style-name="MT21"> </text:span><text:span text:style-name="MT20">25 de</text:span><text:span text:style-name="MT21"> </text:span><text:span text:style-name="MT20">Agosto</text:span><text:span text:style-name="MT21"> </text:span><text:span text:style-name="MT20">de </text:span><text:span text:style-name="MT22">2026</text:span></text:p></draw:text-box></draw:frame><draw:frame draw:style-name="Mfr3" draw:name="Frame336111" text:anchor-type="char" svg:x="5.5709in" svg:y="0.7409in" svg:width="1.9252in" svg:height="0.2035in"><draw:text-box><text:p text:style-name="MP3"><text:span text:style-name="MT20">DOM</text:span><text:span text:style-name="MT21"> </text:span><text:span text:style-name="MT20">7655</text:span><text:span text:style-name="MT21"> </text:span><text:span text:style-name="MT20">-</text:span><text:span text:style-name="MT21"> </text:span><text:span text:style-name="MT20">25 de</text:span><text:span text:style-name="MT21"> </text:span><text:span text:style-name="MT20">Agosto</text:span><text:span text:style-name="MT21"> </text:span><text:span text:style-name="MT20">de </text:span><text:span text:style-name="MT22">2026</text:span></text:p></draw:text-box></draw:frame><draw:frame draw:style-name="Mfr3" draw:name="Frame3351111" text:anchor-type="char" svg:x="5.5709in" svg:y="0.7409in" svg:width="1.9252in" svg:height="0.2035in"><draw:text-box><text:p text:style-name="MP3"><text:span text:style-name="MT20">DOM</text:span><text:span text:style-name="MT21"> </text:span><text:span text:style-name="MT20">7655</text:span><text:span text:style-name="MT21"> </text:span><text:span text:style-name="MT20">-</text:span><text:span text:style-name="MT21"> </text:span><text:span text:style-name="MT20">25 de</text:span><text:span text:style-name="MT21"> </text:span><text:span text:style-name="MT20">Agosto</text:span><text:span text:style-name="MT21"> </text:span><text:span text:style-name="MT20">de </text:span><text:span text:style-name="MT22">2026</text:span></text:p></draw:text-box></draw:frame><draw:frame draw:style-name="Mfr3" draw:name="Frame33411" text:anchor-type="char" svg:x="5.5709in" svg:y="0.7409in" svg:width="1.9252in" svg:height="0.2035in"><draw:text-box><text:p text:style-name="MP3"><text:span text:style-name="MT20">DOM</text:span><text:span text:style-name="MT21"> </text:span><text:span text:style-name="MT20">7655</text:span><text:span text:style-name="MT21"> </text:span><text:span text:style-name="MT20">-</text:span><text:span text:style-name="MT21"> </text:span><text:span text:style-name="MT20">25 de</text:span><text:span text:style-name="MT21"> </text:span><text:span text:style-name="MT20">Agosto</text:span><text:span text:style-name="MT21"> </text:span><text:span text:style-name="MT20">de </text:span><text:span text:style-name="MT22">2026</text:span></text:p></draw:text-box></draw:frame><draw:frame draw:style-name="Mfr4" draw:name="Frame3291111" text:anchor-type="char" svg:x="5.5709in" svg:y="0.7409in" svg:width="1.9252in" svg:height="0.2035in"><draw:text-box><text:p text:style-name="MP3"><text:span text:style-name="MT20">DOM</text:span><text:span text:style-name="MT21"> </text:span><text:span text:style-name="MT20">7655</text:span><text:span text:style-name="MT21"> </text:span><text:span text:style-name="MT20">-</text:span><text:span text:style-name="MT21"> </text:span><text:span text:style-name="MT20">25 de</text:span><text:span text:style-name="MT21"> </text:span><text:span text:style-name="MT20">Agosto</text:span><text:span text:style-name="MT21"> </text:span><text:span text:style-name="MT20">de </text:span><text:span text:style-name="MT22">2026</text:span></text:p></draw:text-box></draw:frame><draw:frame draw:style-name="Mfr2" draw:name="Image1244" text:anchor-type="char" svg:x="0.4925in" svg:y="0in" svg:width="7.7756in" svg:height="1.3874in"><draw:image xlink:href="Pictures/10000001000002EA00000085A3334DB7.png" xlink:type="simple" xlink:show="embed" xlink:actuate="onLoad" draw:mime-type="image/png"/></draw:frame><draw:frame draw:style-name="Mfr2" draw:name="Image1245" text:anchor-type="char" svg:x="1.6811in" svg:y="0.5965in" svg:width="1.5984in" svg:height="0.4035in"><draw:image xlink:href="Pictures/100000010000009900000026A14CA22C.png" xlink:type="simple" xlink:show="embed" xlink:actuate="onLoad" draw:mime-type="image/png"/></draw:frame><draw:frame draw:style-name="Mfr2" draw:name="Image1246" text:anchor-type="char" svg:x="5.5709in" svg:y="0.7409in" svg:width="1.9236in" svg:height="0.2028in"><draw:image xlink:href="Pictures/10000001000000B800000013402D6D80.png" xlink:type="simple" xlink:show="embed" xlink:actuate="onLoad" draw:mime-type="image/png"/></draw:frame></text:p>
      </style:header-left>
      <style:footer>
        <text:p text:style-name="MP1"><draw:frame draw:style-name="Mfr1" draw:name="Image 478 Copy 1 Copy 1 Copy 1 Copy 1 Copy 1" text:anchor-type="char" svg:x="3.7902in" svg:y="10.5945in" svg:width="0.6866in" svg:height="0.6189in" draw:z-index="79"><draw:image xlink:href="Pictures/10000001000000840000007752069C51.png" xlink:type="simple" xlink:show="embed" xlink:actuate="onLoad" draw:mime-type="image/png"/></draw:frame><draw:frame draw:style-name="Mfr2" draw:name="Image1247" text:anchor-type="char" svg:x="0.7736in" svg:y="10.8752in" svg:width="1.9181in" svg:height="0.128in" draw:z-index="418"><draw:image xlink:href="Pictures/10000001000000B80000000C00EA2F60.png" xlink:type="simple" xlink:show="embed" xlink:actuate="onLoad" draw:mime-type="image/png"/></draw:frame><draw:frame draw:style-name="Mfr2" draw:name="Image1248" text:anchor-type="char" svg:x="7.2972in" svg:y="10.8752in" svg:width="0.1984in" svg:height="0.128in" draw:z-index="417"><draw:image xlink:href="Pictures/10000001000000130000000C5161F074.png" xlink:type="simple" xlink:show="embed" xlink:actuate="onLoad" draw:mime-type="image/png"/></draw:frame></text:p>
      </style:footer>
      <style:footer-left>
        <text:p text:style-name="MP1"><draw:frame draw:style-name="Mfr1" draw:name="Image 475 Copy 1 Copy 1 Copy 1 Copy 1 Copy 1" text:anchor-type="char" svg:x="3.7902in" svg:y="10.5945in" svg:width="0.6866in" svg:height="0.6189in"><draw:image xlink:href="Pictures/10000001000000840000007752069C51.png" xlink:type="simple" xlink:show="embed" xlink:actuate="onLoad" draw:mime-type="image/png"/></draw:frame><draw:frame draw:style-name="Mfr3" draw:name="Frame293"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339"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339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339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3391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338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337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332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98" text:anchor-type="char" svg:x="7.2972in" svg:y="10.8752in" svg:width="0.2in" svg:height="0.1283in"><draw:text-box><text:p text:style-name="MP6"><text:page-number text:select-page="current">58</text:page-number></text:p></draw:text-box></draw:frame><draw:frame draw:style-name="Mfr3" draw:name="Frame340" text:anchor-type="char" svg:x="7.2972in" svg:y="10.8752in" svg:width="0.2in" svg:height="0.1283in"><draw:text-box><text:p text:style-name="MP6"><text:page-number text:select-page="current">58</text:page-number></text:p></draw:text-box></draw:frame><draw:frame draw:style-name="Mfr3" draw:name="Frame3401" text:anchor-type="char" svg:x="7.2972in" svg:y="10.8752in" svg:width="0.2in" svg:height="0.1283in"><draw:text-box><text:p text:style-name="MP6"><text:page-number text:select-page="current">58</text:page-number></text:p></draw:text-box></draw:frame><draw:frame draw:style-name="Mfr3" draw:name="Frame34011" text:anchor-type="char" svg:x="7.2972in" svg:y="10.8752in" svg:width="0.2in" svg:height="0.1283in"><draw:text-box><text:p text:style-name="MP6"><text:page-number text:select-page="current">58</text:page-number></text:p></draw:text-box></draw:frame><draw:frame draw:style-name="Mfr3" draw:name="Frame340111" text:anchor-type="char" svg:x="7.2972in" svg:y="10.8752in" svg:width="0.2in" svg:height="0.1283in"><draw:text-box><text:p text:style-name="MP6"><text:page-number text:select-page="current">58</text:page-number></text:p></draw:text-box></draw:frame><draw:frame draw:style-name="Mfr3" draw:name="Frame3391111" text:anchor-type="char" svg:x="7.2972in" svg:y="10.8752in" svg:width="0.2in" svg:height="0.1283in"><draw:text-box><text:p text:style-name="MP6"><text:page-number text:select-page="current">58</text:page-number></text:p></draw:text-box></draw:frame><draw:frame draw:style-name="Mfr3" draw:name="Frame33811" text:anchor-type="char" svg:x="7.2972in" svg:y="10.8752in" svg:width="0.2in" svg:height="0.1283in"><draw:text-box><text:p text:style-name="MP6"><text:page-number text:select-page="current">58</text:page-number></text:p></draw:text-box></draw:frame><draw:frame draw:style-name="Mfr4" draw:name="Frame33311" text:anchor-type="char" svg:x="7.2972in" svg:y="10.8752in" svg:width="0.2in" svg:height="0.1283in"><draw:text-box><text:p text:style-name="MP6"><text:page-number text:select-page="current">58</text:page-number></text:p></draw:text-box></draw:frame><draw:frame draw:style-name="Mfr2" draw:name="Image1249" text:anchor-type="char" svg:x="0.7736in" svg:y="10.8752in" svg:width="1.9181in" svg:height="0.128in"><draw:image xlink:href="Pictures/10000001000000B80000000C00EA2F60.png" xlink:type="simple" xlink:show="embed" xlink:actuate="onLoad" draw:mime-type="image/png"/></draw:frame><draw:frame draw:style-name="Mfr2" draw:name="Image1250" text:anchor-type="char" svg:x="7.2972in" svg:y="10.8752in" svg:width="0.1984in" svg:height="0.128in"><draw:image xlink:href="Pictures/10000001000000130000000C5161F074.png" xlink:type="simple" xlink:show="embed" xlink:actuate="onLoad" draw:mime-type="image/png"/></draw:frame></text:p>
      </style:footer-left>
    </style:master-page>
    <style:master-page style:name="Converted57" style:page-layout-name="Mpm8" draw:style-name="Mdp1">
      <style:header>
        <text:p text:style-name="MP1"><draw:frame draw:style-name="Mfr3" draw:name="Frame299" text:anchor-type="char" svg:x="1.6811in" svg:y="0.5965in" svg:width="1.6in" svg:height="0.4043in"><draw:text-box><text:p text:style-name="MP7"><text:span text:style-name="MT15">ATOS</text:span><text:span text:style-name="MT16"> </text:span><text:span text:style-name="MT15">DO</text:span><text:span text:style-name="MT17"> </text:span><text:span text:style-name="MT18">PODER</text:span></text:p><text:p text:style-name="MP8"><text:span text:style-name="MT15">EXECUTIVO</text:span><text:span text:style-name="MT19"> </text:span><text:span text:style-name="MT18">MUNICIPAL</text:span></text:p></draw:text-box></draw:frame><draw:frame draw:style-name="Mfr3" draw:name="Frame342" text:anchor-type="char" svg:x="1.6811in" svg:y="0.5965in" svg:width="1.6in" svg:height="0.4043in"><draw:text-box><text:p text:style-name="MP7"><text:span text:style-name="MT15">ATOS</text:span><text:span text:style-name="MT16"> </text:span><text:span text:style-name="MT15">DO</text:span><text:span text:style-name="MT17"> </text:span><text:span text:style-name="MT18">PODER</text:span></text:p><text:p text:style-name="MP8"><text:span text:style-name="MT15">EXECUTIVO</text:span><text:span text:style-name="MT19"> </text:span><text:span text:style-name="MT18">MUNICIPAL</text:span></text:p></draw:text-box></draw:frame><draw:frame draw:style-name="Mfr3" draw:name="Frame3421" text:anchor-type="char" svg:x="1.6811in" svg:y="0.5965in" svg:width="1.6in" svg:height="0.4043in"><draw:text-box><text:p text:style-name="MP7"><text:span text:style-name="MT15">ATOS</text:span><text:span text:style-name="MT16"> </text:span><text:span text:style-name="MT15">DO</text:span><text:span text:style-name="MT17"> </text:span><text:span text:style-name="MT18">PODER</text:span></text:p><text:p text:style-name="MP8"><text:span text:style-name="MT15">EXECUTIVO</text:span><text:span text:style-name="MT19"> </text:span><text:span text:style-name="MT18">MUNICIPAL</text:span></text:p></draw:text-box></draw:frame><draw:frame draw:style-name="Mfr3" draw:name="Frame34211" text:anchor-type="char" svg:x="1.6811in" svg:y="0.5965in" svg:width="1.6in" svg:height="0.4043in"><draw:text-box><text:p text:style-name="MP7"><text:span text:style-name="MT15">ATOS</text:span><text:span text:style-name="MT16"> </text:span><text:span text:style-name="MT15">DO</text:span><text:span text:style-name="MT17"> </text:span><text:span text:style-name="MT18">PODER</text:span></text:p><text:p text:style-name="MP8"><text:span text:style-name="MT15">EXECUTIVO</text:span><text:span text:style-name="MT19"> </text:span><text:span text:style-name="MT18">MUNICIPAL</text:span></text:p></draw:text-box></draw:frame><draw:frame draw:style-name="Mfr3" draw:name="Frame342111" text:anchor-type="char" svg:x="1.6811in" svg:y="0.5965in" svg:width="1.6in" svg:height="0.4043in"><draw:text-box><text:p text:style-name="MP7"><text:span text:style-name="MT15">ATOS</text:span><text:span text:style-name="MT16"> </text:span><text:span text:style-name="MT15">DO</text:span><text:span text:style-name="MT17"> </text:span><text:span text:style-name="MT18">PODER</text:span></text:p><text:p text:style-name="MP8"><text:span text:style-name="MT15">EXECUTIVO</text:span><text:span text:style-name="MT19"> </text:span><text:span text:style-name="MT18">MUNICIPAL</text:span></text:p></draw:text-box></draw:frame><draw:frame draw:style-name="Mfr3" draw:name="Frame3401111" text:anchor-type="char" svg:x="1.6811in" svg:y="0.5965in" svg:width="1.6in" svg:height="0.4043in"><draw:text-box><text:p text:style-name="MP7"><text:span text:style-name="MT15">ATOS</text:span><text:span text:style-name="MT16"> </text:span><text:span text:style-name="MT15">DO</text:span><text:span text:style-name="MT17"> </text:span><text:span text:style-name="MT18">PODER</text:span></text:p><text:p text:style-name="MP8"><text:span text:style-name="MT15">EXECUTIVO</text:span><text:span text:style-name="MT19"> </text:span><text:span text:style-name="MT18">MUNICIPAL</text:span></text:p></draw:text-box></draw:frame><draw:frame draw:style-name="Mfr3" draw:name="Frame33911111" text:anchor-type="char" svg:x="1.6811in" svg:y="0.5965in" svg:width="1.6in" svg:height="0.4043in"><draw:text-box><text:p text:style-name="MP7"><text:span text:style-name="MT15">ATOS</text:span><text:span text:style-name="MT16"> </text:span><text:span text:style-name="MT15">DO</text:span><text:span text:style-name="MT17"> </text:span><text:span text:style-name="MT18">PODER</text:span></text:p><text:p text:style-name="MP8"><text:span text:style-name="MT15">EXECUTIVO</text:span><text:span text:style-name="MT19"> </text:span><text:span text:style-name="MT18">MUNICIPAL</text:span></text:p></draw:text-box></draw:frame><draw:frame draw:style-name="Mfr4" draw:name="Frame334111" text:anchor-type="char" svg:x="1.6811in" svg:y="0.5965in" svg:width="1.6in" svg:height="0.4043in"><draw:text-box><text:p text:style-name="MP7"><text:span text:style-name="MT15">ATOS</text:span><text:span text:style-name="MT16"> </text:span><text:span text:style-name="MT15">DO</text:span><text:span text:style-name="MT17"> </text:span><text:span text:style-name="MT18">PODER</text:span></text:p><text:p text:style-name="MP8"><text:span text:style-name="MT15">EXECUTIVO</text:span><text:span text:style-name="MT19"> </text:span><text:span text:style-name="MT18">MUNICIPAL</text:span></text:p></draw:text-box></draw:frame><draw:frame draw:style-name="Mfr3" draw:name="Frame308" text:anchor-type="char" svg:x="5.5709in" svg:y="0.7409in" svg:width="1.9252in" svg:height="0.2035in"><draw:text-box><text:p text:style-name="MP3"><text:span text:style-name="MT20">DOM</text:span><text:span text:style-name="MT21"> </text:span><text:span text:style-name="MT20">7655</text:span><text:span text:style-name="MT21"> </text:span><text:span text:style-name="MT20">-</text:span><text:span text:style-name="MT21"> </text:span><text:span text:style-name="MT20">25 de</text:span><text:span text:style-name="MT21"> </text:span><text:span text:style-name="MT20">Agosto</text:span><text:span text:style-name="MT21"> </text:span><text:span text:style-name="MT20">de </text:span><text:span text:style-name="MT22">2026</text:span></text:p></draw:text-box></draw:frame><draw:frame draw:style-name="Mfr3" draw:name="Frame343" text:anchor-type="char" svg:x="5.5709in" svg:y="0.7409in" svg:width="1.9252in" svg:height="0.2035in"><draw:text-box><text:p text:style-name="MP3"><text:span text:style-name="MT20">DOM</text:span><text:span text:style-name="MT21"> </text:span><text:span text:style-name="MT20">7655</text:span><text:span text:style-name="MT21"> </text:span><text:span text:style-name="MT20">-</text:span><text:span text:style-name="MT21"> </text:span><text:span text:style-name="MT20">25 de</text:span><text:span text:style-name="MT21"> </text:span><text:span text:style-name="MT20">Agosto</text:span><text:span text:style-name="MT21"> </text:span><text:span text:style-name="MT20">de </text:span><text:span text:style-name="MT22">2026</text:span></text:p></draw:text-box></draw:frame><draw:frame draw:style-name="Mfr3" draw:name="Frame3431" text:anchor-type="char" svg:x="5.5709in" svg:y="0.7409in" svg:width="1.9252in" svg:height="0.2035in"><draw:text-box><text:p text:style-name="MP3"><text:span text:style-name="MT20">DOM</text:span><text:span text:style-name="MT21"> </text:span><text:span text:style-name="MT20">7655</text:span><text:span text:style-name="MT21"> </text:span><text:span text:style-name="MT20">-</text:span><text:span text:style-name="MT21"> </text:span><text:span text:style-name="MT20">25 de</text:span><text:span text:style-name="MT21"> </text:span><text:span text:style-name="MT20">Agosto</text:span><text:span text:style-name="MT21"> </text:span><text:span text:style-name="MT20">de </text:span><text:span text:style-name="MT22">2026</text:span></text:p></draw:text-box></draw:frame><draw:frame draw:style-name="Mfr3" draw:name="Frame34311" text:anchor-type="char" svg:x="5.5709in" svg:y="0.7409in" svg:width="1.9252in" svg:height="0.2035in"><draw:text-box><text:p text:style-name="MP3"><text:span text:style-name="MT20">DOM</text:span><text:span text:style-name="MT21"> </text:span><text:span text:style-name="MT20">7655</text:span><text:span text:style-name="MT21"> </text:span><text:span text:style-name="MT20">-</text:span><text:span text:style-name="MT21"> </text:span><text:span text:style-name="MT20">25 de</text:span><text:span text:style-name="MT21"> </text:span><text:span text:style-name="MT20">Agosto</text:span><text:span text:style-name="MT21"> </text:span><text:span text:style-name="MT20">de </text:span><text:span text:style-name="MT22">2026</text:span></text:p></draw:text-box></draw:frame><draw:frame draw:style-name="Mfr3" draw:name="Frame343111" text:anchor-type="char" svg:x="5.5709in" svg:y="0.7409in" svg:width="1.9252in" svg:height="0.2035in"><draw:text-box><text:p text:style-name="MP3"><text:span text:style-name="MT20">DOM</text:span><text:span text:style-name="MT21"> </text:span><text:span text:style-name="MT20">7655</text:span><text:span text:style-name="MT21"> </text:span><text:span text:style-name="MT20">-</text:span><text:span text:style-name="MT21"> </text:span><text:span text:style-name="MT20">25 de</text:span><text:span text:style-name="MT21"> </text:span><text:span text:style-name="MT20">Agosto</text:span><text:span text:style-name="MT21"> </text:span><text:span text:style-name="MT20">de </text:span><text:span text:style-name="MT22">2026</text:span></text:p></draw:text-box></draw:frame><draw:frame draw:style-name="Mfr3" draw:name="Frame3421111" text:anchor-type="char" svg:x="5.5709in" svg:y="0.7409in" svg:width="1.9252in" svg:height="0.2035in"><draw:text-box><text:p text:style-name="MP3"><text:span text:style-name="MT20">DOM</text:span><text:span text:style-name="MT21"> </text:span><text:span text:style-name="MT20">7655</text:span><text:span text:style-name="MT21"> </text:span><text:span text:style-name="MT20">-</text:span><text:span text:style-name="MT21"> </text:span><text:span text:style-name="MT20">25 de</text:span><text:span text:style-name="MT21"> </text:span><text:span text:style-name="MT20">Agosto</text:span><text:span text:style-name="MT21"> </text:span><text:span text:style-name="MT20">de </text:span><text:span text:style-name="MT22">2026</text:span></text:p></draw:text-box></draw:frame><draw:frame draw:style-name="Mfr3" draw:name="Frame34011111" text:anchor-type="char" svg:x="5.5709in" svg:y="0.7409in" svg:width="1.9252in" svg:height="0.2035in"><draw:text-box><text:p text:style-name="MP3"><text:span text:style-name="MT20">DOM</text:span><text:span text:style-name="MT21"> </text:span><text:span text:style-name="MT20">7655</text:span><text:span text:style-name="MT21"> </text:span><text:span text:style-name="MT20">-</text:span><text:span text:style-name="MT21"> </text:span><text:span text:style-name="MT20">25 de</text:span><text:span text:style-name="MT21"> </text:span><text:span text:style-name="MT20">Agosto</text:span><text:span text:style-name="MT21"> </text:span><text:span text:style-name="MT20">de </text:span><text:span text:style-name="MT22">2026</text:span></text:p></draw:text-box></draw:frame><draw:frame draw:style-name="Mfr4" draw:name="Frame33511111" text:anchor-type="char" svg:x="5.5709in" svg:y="0.7409in" svg:width="1.9252in" svg:height="0.2035in"><draw:text-box><text:p text:style-name="MP3"><text:span text:style-name="MT20">DOM</text:span><text:span text:style-name="MT21"> </text:span><text:span text:style-name="MT20">7655</text:span><text:span text:style-name="MT21"> </text:span><text:span text:style-name="MT20">-</text:span><text:span text:style-name="MT21"> </text:span><text:span text:style-name="MT20">25 de</text:span><text:span text:style-name="MT21"> </text:span><text:span text:style-name="MT20">Agosto</text:span><text:span text:style-name="MT21"> </text:span><text:span text:style-name="MT20">de </text:span><text:span text:style-name="MT22">2026</text:span></text:p></draw:text-box></draw:frame><draw:frame draw:style-name="Mfr2" draw:name="Image1251" text:anchor-type="char" svg:x="0.4925in" svg:y="0in" svg:width="7.7756in" svg:height="1.3874in"><draw:image xlink:href="Pictures/10000001000002EA00000085A3334DB7.png" xlink:type="simple" xlink:show="embed" xlink:actuate="onLoad" draw:mime-type="image/png"/></draw:frame><draw:frame draw:style-name="Mfr2" draw:name="Image1252" text:anchor-type="char" svg:x="1.6811in" svg:y="0.5965in" svg:width="1.5984in" svg:height="0.4035in"><draw:image xlink:href="Pictures/100000010000009900000026A14CA22C.png" xlink:type="simple" xlink:show="embed" xlink:actuate="onLoad" draw:mime-type="image/png"/></draw:frame><draw:frame draw:style-name="Mfr2" draw:name="Image1253" text:anchor-type="char" svg:x="5.5709in" svg:y="0.7409in" svg:width="1.9236in" svg:height="0.2028in"><draw:image xlink:href="Pictures/10000001000000B800000013402D6D80.png" xlink:type="simple" xlink:show="embed" xlink:actuate="onLoad" draw:mime-type="image/png"/></draw:frame></text:p>
      </style:header>
      <style:header-left>
        <text:p text:style-name="MP1"><draw:frame draw:style-name="Mfr2" draw:name="Image1254" text:anchor-type="char" svg:x="0.4925in" svg:y="0in" svg:width="7.7756in" svg:height="1.3874in" draw:z-index="424"><draw:image xlink:href="Pictures/10000001000002EA00000085A3334DB7.png" xlink:type="simple" xlink:show="embed" xlink:actuate="onLoad" draw:mime-type="image/png"/></draw:frame><draw:frame draw:style-name="Mfr2" draw:name="Image1255" text:anchor-type="char" svg:x="1.6811in" svg:y="0.5965in" svg:width="1.5984in" svg:height="0.4035in" draw:z-index="423"><draw:image xlink:href="Pictures/100000010000009900000026A14CA22C.png" xlink:type="simple" xlink:show="embed" xlink:actuate="onLoad" draw:mime-type="image/png"/></draw:frame><draw:frame draw:style-name="Mfr2" draw:name="Image1256" text:anchor-type="char" svg:x="5.5709in" svg:y="0.7409in" svg:width="1.9236in" svg:height="0.2028in" draw:z-index="422"><draw:image xlink:href="Pictures/10000001000000B800000013402D6D80.png" xlink:type="simple" xlink:show="embed" xlink:actuate="onLoad" draw:mime-type="image/png"/></draw:frame></text:p>
      </style:header-left>
      <style:footer>
        <text:p text:style-name="MP1"><draw:frame draw:style-name="Mfr1" draw:name="Image 478 Copy 1 Copy 1 Copy 1 Copy 1 Copy 1 Copy 1" text:anchor-type="char" svg:x="3.7902in" svg:y="10.5945in" svg:width="0.6866in" svg:height="0.6189in"><draw:image xlink:href="Pictures/10000001000000840000007752069C51.png" xlink:type="simple" xlink:show="embed" xlink:actuate="onLoad" draw:mime-type="image/png"/></draw:frame><draw:frame draw:style-name="Mfr3" draw:name="Frame314"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346"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346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346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3461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345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34311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3381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315" text:anchor-type="char" svg:x="7.2972in" svg:y="10.8752in" svg:width="0.2in" svg:height="0.1283in"><draw:text-box><text:p text:style-name="MP6"><text:page-number text:select-page="current">59</text:page-number></text:p></draw:text-box></draw:frame><draw:frame draw:style-name="Mfr3" draw:name="Frame347" text:anchor-type="char" svg:x="7.2972in" svg:y="10.8752in" svg:width="0.2in" svg:height="0.1283in"><draw:text-box><text:p text:style-name="MP6"><text:page-number text:select-page="current">59</text:page-number></text:p></draw:text-box></draw:frame><draw:frame draw:style-name="Mfr3" draw:name="Frame3471" text:anchor-type="char" svg:x="7.2972in" svg:y="10.8752in" svg:width="0.2in" svg:height="0.1283in"><draw:text-box><text:p text:style-name="MP6"><text:page-number text:select-page="current">59</text:page-number></text:p></draw:text-box></draw:frame><draw:frame draw:style-name="Mfr3" draw:name="Frame34711" text:anchor-type="char" svg:x="7.2972in" svg:y="10.8752in" svg:width="0.2in" svg:height="0.1283in"><draw:text-box><text:p text:style-name="MP6"><text:page-number text:select-page="current">59</text:page-number></text:p></draw:text-box></draw:frame><draw:frame draw:style-name="Mfr3" draw:name="Frame347111" text:anchor-type="char" svg:x="7.2972in" svg:y="10.8752in" svg:width="0.2in" svg:height="0.1283in"><draw:text-box><text:p text:style-name="MP6"><text:page-number text:select-page="current">59</text:page-number></text:p></draw:text-box></draw:frame><draw:frame draw:style-name="Mfr3" draw:name="Frame3461111" text:anchor-type="char" svg:x="7.2972in" svg:y="10.8752in" svg:width="0.2in" svg:height="0.1283in"><draw:text-box><text:p text:style-name="MP6"><text:page-number text:select-page="current">59</text:page-number></text:p></draw:text-box></draw:frame><draw:frame draw:style-name="Mfr3" draw:name="Frame3441" text:anchor-type="char" svg:x="7.2972in" svg:y="10.8752in" svg:width="0.2in" svg:height="0.1283in"><draw:text-box><text:p text:style-name="MP6"><text:page-number text:select-page="current">59</text:page-number></text:p></draw:text-box></draw:frame><draw:frame draw:style-name="Mfr4" draw:name="Frame339111111" text:anchor-type="char" svg:x="7.2972in" svg:y="10.8752in" svg:width="0.2in" svg:height="0.1283in"><draw:text-box><text:p text:style-name="MP6"><text:page-number text:select-page="current">59</text:page-number></text:p></draw:text-box></draw:frame><draw:frame draw:style-name="Mfr2" draw:name="Image1257" text:anchor-type="char" svg:x="0.7736in" svg:y="10.8752in" svg:width="1.9181in" svg:height="0.128in"><draw:image xlink:href="Pictures/10000001000000B80000000C00EA2F60.png" xlink:type="simple" xlink:show="embed" xlink:actuate="onLoad" draw:mime-type="image/png"/></draw:frame><draw:frame draw:style-name="Mfr2" draw:name="Image1258" text:anchor-type="char" svg:x="7.2972in" svg:y="10.8752in" svg:width="0.1984in" svg:height="0.128in"><draw:image xlink:href="Pictures/10000001000000130000000C5161F074.png" xlink:type="simple" xlink:show="embed" xlink:actuate="onLoad" draw:mime-type="image/png"/></draw:frame></text:p>
      </style:footer>
      <style:footer-left>
        <text:p text:style-name="MP1"><draw:frame draw:style-name="Mfr1" draw:name="Image 475 Copy 1 Copy 1 Copy 1 Copy 1 Copy 1 Copy 1" text:anchor-type="char" svg:x="3.7902in" svg:y="10.5945in" svg:width="0.6866in" svg:height="0.6189in" draw:z-index="168"><draw:image xlink:href="Pictures/10000001000000840000007752069C51.png" xlink:type="simple" xlink:show="embed" xlink:actuate="onLoad" draw:mime-type="image/png"/></draw:frame><draw:frame draw:style-name="Mfr2" draw:name="Image1259" text:anchor-type="char" svg:x="0.7736in" svg:y="10.8752in" svg:width="1.9181in" svg:height="0.128in" draw:z-index="426"><draw:image xlink:href="Pictures/10000001000000B80000000C00EA2F60.png" xlink:type="simple" xlink:show="embed" xlink:actuate="onLoad" draw:mime-type="image/png"/></draw:frame><draw:frame draw:style-name="Mfr2" draw:name="Image1260" text:anchor-type="char" svg:x="7.2972in" svg:y="10.8752in" svg:width="0.1984in" svg:height="0.128in" draw:z-index="425"><draw:image xlink:href="Pictures/10000001000000130000000C5161F074.png" xlink:type="simple" xlink:show="embed" xlink:actuate="onLoad" draw:mime-type="image/png"/></draw:frame></text:p>
      </style:footer-left>
    </style:master-page>
    <style:master-page style:name="Converted58" style:page-layout-name="Mpm8" draw:style-name="Mdp1">
      <style:header>
        <text:p text:style-name="MP1"><draw:frame draw:style-name="Mfr2" draw:name="Image1261" text:anchor-type="char" svg:x="0.4925in" svg:y="0in" svg:width="7.7756in" svg:height="1.3874in" draw:z-index="432"><draw:image xlink:href="Pictures/10000001000002EA00000085A3334DB7.png" xlink:type="simple" xlink:show="embed" xlink:actuate="onLoad" draw:mime-type="image/png"/></draw:frame><draw:frame draw:style-name="Mfr2" draw:name="Image1262" text:anchor-type="char" svg:x="1.6811in" svg:y="0.5965in" svg:width="1.5984in" svg:height="0.4035in" draw:z-index="431"><draw:image xlink:href="Pictures/100000010000009900000026A14CA22C.png" xlink:type="simple" xlink:show="embed" xlink:actuate="onLoad" draw:mime-type="image/png"/></draw:frame><draw:frame draw:style-name="Mfr2" draw:name="Image1263" text:anchor-type="char" svg:x="5.5709in" svg:y="0.7409in" svg:width="1.9236in" svg:height="0.2028in" draw:z-index="430"><draw:image xlink:href="Pictures/10000001000000B800000013402D6D80.png" xlink:type="simple" xlink:show="embed" xlink:actuate="onLoad" draw:mime-type="image/png"/></draw:frame></text:p>
      </style:header>
      <style:header-left>
        <text:p text:style-name="MP1"><draw:frame draw:style-name="Mfr3" draw:name="Frame327" text:anchor-type="char" svg:x="1.6811in" svg:y="0.5965in" svg:width="1.6in" svg:height="0.4043in"><draw:text-box><text:p text:style-name="MP7"><text:span text:style-name="MT15">ATOS</text:span><text:span text:style-name="MT16"> </text:span><text:span text:style-name="MT15">DO</text:span><text:span text:style-name="MT17"> </text:span><text:span text:style-name="MT18">PODER</text:span></text:p><text:p text:style-name="MP8"><text:span text:style-name="MT15">EXECUTIVO</text:span><text:span text:style-name="MT19"> </text:span><text:span text:style-name="MT18">MUNICIPAL</text:span></text:p></draw:text-box></draw:frame><draw:frame draw:style-name="Mfr3" draw:name="Frame353" text:anchor-type="char" svg:x="1.6811in" svg:y="0.5965in" svg:width="1.6in" svg:height="0.4043in"><draw:text-box><text:p text:style-name="MP7"><text:span text:style-name="MT15">ATOS</text:span><text:span text:style-name="MT16"> </text:span><text:span text:style-name="MT15">DO</text:span><text:span text:style-name="MT17"> </text:span><text:span text:style-name="MT18">PODER</text:span></text:p><text:p text:style-name="MP8"><text:span text:style-name="MT15">EXECUTIVO</text:span><text:span text:style-name="MT19"> </text:span><text:span text:style-name="MT18">MUNICIPAL</text:span></text:p></draw:text-box></draw:frame><draw:frame draw:style-name="Mfr3" draw:name="Frame3531" text:anchor-type="char" svg:x="1.6811in" svg:y="0.5965in" svg:width="1.6in" svg:height="0.4043in"><draw:text-box><text:p text:style-name="MP7"><text:span text:style-name="MT15">ATOS</text:span><text:span text:style-name="MT16"> </text:span><text:span text:style-name="MT15">DO</text:span><text:span text:style-name="MT17"> </text:span><text:span text:style-name="MT18">PODER</text:span></text:p><text:p text:style-name="MP8"><text:span text:style-name="MT15">EXECUTIVO</text:span><text:span text:style-name="MT19"> </text:span><text:span text:style-name="MT18">MUNICIPAL</text:span></text:p></draw:text-box></draw:frame><draw:frame draw:style-name="Mfr3" draw:name="Frame35311" text:anchor-type="char" svg:x="1.6811in" svg:y="0.5965in" svg:width="1.6in" svg:height="0.4043in"><draw:text-box><text:p text:style-name="MP7"><text:span text:style-name="MT15">ATOS</text:span><text:span text:style-name="MT16"> </text:span><text:span text:style-name="MT15">DO</text:span><text:span text:style-name="MT17"> </text:span><text:span text:style-name="MT18">PODER</text:span></text:p><text:p text:style-name="MP8"><text:span text:style-name="MT15">EXECUTIVO</text:span><text:span text:style-name="MT19"> </text:span><text:span text:style-name="MT18">MUNICIPAL</text:span></text:p></draw:text-box></draw:frame><draw:frame draw:style-name="Mfr3" draw:name="Frame353111" text:anchor-type="char" svg:x="1.6811in" svg:y="0.5965in" svg:width="1.6in" svg:height="0.4043in"><draw:text-box><text:p text:style-name="MP7"><text:span text:style-name="MT15">ATOS</text:span><text:span text:style-name="MT16"> </text:span><text:span text:style-name="MT15">DO</text:span><text:span text:style-name="MT17"> </text:span><text:span text:style-name="MT18">PODER</text:span></text:p><text:p text:style-name="MP8"><text:span text:style-name="MT15">EXECUTIVO</text:span><text:span text:style-name="MT19"> </text:span><text:span text:style-name="MT18">MUNICIPAL</text:span></text:p></draw:text-box></draw:frame><draw:frame draw:style-name="Mfr3" draw:name="Frame3521" text:anchor-type="char" svg:x="1.6811in" svg:y="0.5965in" svg:width="1.6in" svg:height="0.4043in"><draw:text-box><text:p text:style-name="MP7"><text:span text:style-name="MT15">ATOS</text:span><text:span text:style-name="MT16"> </text:span><text:span text:style-name="MT15">DO</text:span><text:span text:style-name="MT17"> </text:span><text:span text:style-name="MT18">PODER</text:span></text:p><text:p text:style-name="MP8"><text:span text:style-name="MT15">EXECUTIVO</text:span><text:span text:style-name="MT19"> </text:span><text:span text:style-name="MT18">MUNICIPAL</text:span></text:p></draw:text-box></draw:frame><draw:frame draw:style-name="Mfr3" draw:name="Frame3491" text:anchor-type="char" svg:x="1.6811in" svg:y="0.5965in" svg:width="1.6in" svg:height="0.4043in"><draw:text-box><text:p text:style-name="MP7"><text:span text:style-name="MT15">ATOS</text:span><text:span text:style-name="MT16"> </text:span><text:span text:style-name="MT15">DO</text:span><text:span text:style-name="MT17"> </text:span><text:span text:style-name="MT18">PODER</text:span></text:p><text:p text:style-name="MP8"><text:span text:style-name="MT15">EXECUTIVO</text:span><text:span text:style-name="MT19"> </text:span><text:span text:style-name="MT18">MUNICIPAL</text:span></text:p></draw:text-box></draw:frame><draw:frame draw:style-name="Mfr4" draw:name="Frame34411" text:anchor-type="char" svg:x="1.6811in" svg:y="0.5965in" svg:width="1.6in" svg:height="0.4043in"><draw:text-box><text:p text:style-name="MP7"><text:span text:style-name="MT15">ATOS</text:span><text:span text:style-name="MT16"> </text:span><text:span text:style-name="MT15">DO</text:span><text:span text:style-name="MT17"> </text:span><text:span text:style-name="MT18">PODER</text:span></text:p><text:p text:style-name="MP8"><text:span text:style-name="MT15">EXECUTIVO</text:span><text:span text:style-name="MT19"> </text:span><text:span text:style-name="MT18">MUNICIPAL</text:span></text:p></draw:text-box></draw:frame><draw:frame draw:style-name="Mfr3" draw:name="Frame330" text:anchor-type="char" svg:x="5.5709in" svg:y="0.7409in" svg:width="1.9252in" svg:height="0.2035in"><draw:text-box><text:p text:style-name="MP3"><text:span text:style-name="MT20">DOM</text:span><text:span text:style-name="MT21"> </text:span><text:span text:style-name="MT20">7655</text:span><text:span text:style-name="MT21"> </text:span><text:span text:style-name="MT20">-</text:span><text:span text:style-name="MT21"> </text:span><text:span text:style-name="MT20">25 de</text:span><text:span text:style-name="MT21"> </text:span><text:span text:style-name="MT20">Agosto</text:span><text:span text:style-name="MT21"> </text:span><text:span text:style-name="MT20">de </text:span><text:span text:style-name="MT22">2026</text:span></text:p></draw:text-box></draw:frame><draw:frame draw:style-name="Mfr3" draw:name="Frame354" text:anchor-type="char" svg:x="5.5709in" svg:y="0.7409in" svg:width="1.9252in" svg:height="0.2035in"><draw:text-box><text:p text:style-name="MP3"><text:span text:style-name="MT20">DOM</text:span><text:span text:style-name="MT21"> </text:span><text:span text:style-name="MT20">7655</text:span><text:span text:style-name="MT21"> </text:span><text:span text:style-name="MT20">-</text:span><text:span text:style-name="MT21"> </text:span><text:span text:style-name="MT20">25 de</text:span><text:span text:style-name="MT21"> </text:span><text:span text:style-name="MT20">Agosto</text:span><text:span text:style-name="MT21"> </text:span><text:span text:style-name="MT20">de </text:span><text:span text:style-name="MT22">2026</text:span></text:p></draw:text-box></draw:frame><draw:frame draw:style-name="Mfr3" draw:name="Frame3541" text:anchor-type="char" svg:x="5.5709in" svg:y="0.7409in" svg:width="1.9252in" svg:height="0.2035in"><draw:text-box><text:p text:style-name="MP3"><text:span text:style-name="MT20">DOM</text:span><text:span text:style-name="MT21"> </text:span><text:span text:style-name="MT20">7655</text:span><text:span text:style-name="MT21"> </text:span><text:span text:style-name="MT20">-</text:span><text:span text:style-name="MT21"> </text:span><text:span text:style-name="MT20">25 de</text:span><text:span text:style-name="MT21"> </text:span><text:span text:style-name="MT20">Agosto</text:span><text:span text:style-name="MT21"> </text:span><text:span text:style-name="MT20">de </text:span><text:span text:style-name="MT22">2026</text:span></text:p></draw:text-box></draw:frame><draw:frame draw:style-name="Mfr3" draw:name="Frame35411" text:anchor-type="char" svg:x="5.5709in" svg:y="0.7409in" svg:width="1.9252in" svg:height="0.2035in"><draw:text-box><text:p text:style-name="MP3"><text:span text:style-name="MT20">DOM</text:span><text:span text:style-name="MT21"> </text:span><text:span text:style-name="MT20">7655</text:span><text:span text:style-name="MT21"> </text:span><text:span text:style-name="MT20">-</text:span><text:span text:style-name="MT21"> </text:span><text:span text:style-name="MT20">25 de</text:span><text:span text:style-name="MT21"> </text:span><text:span text:style-name="MT20">Agosto</text:span><text:span text:style-name="MT21"> </text:span><text:span text:style-name="MT20">de </text:span><text:span text:style-name="MT22">2026</text:span></text:p></draw:text-box></draw:frame><draw:frame draw:style-name="Mfr3" draw:name="Frame354111" text:anchor-type="char" svg:x="5.5709in" svg:y="0.7409in" svg:width="1.9252in" svg:height="0.2035in"><draw:text-box><text:p text:style-name="MP3"><text:span text:style-name="MT20">DOM</text:span><text:span text:style-name="MT21"> </text:span><text:span text:style-name="MT20">7655</text:span><text:span text:style-name="MT21"> </text:span><text:span text:style-name="MT20">-</text:span><text:span text:style-name="MT21"> </text:span><text:span text:style-name="MT20">25 de</text:span><text:span text:style-name="MT21"> </text:span><text:span text:style-name="MT20">Agosto</text:span><text:span text:style-name="MT21"> </text:span><text:span text:style-name="MT20">de </text:span><text:span text:style-name="MT22">2026</text:span></text:p></draw:text-box></draw:frame><draw:frame draw:style-name="Mfr3" draw:name="Frame3531111" text:anchor-type="char" svg:x="5.5709in" svg:y="0.7409in" svg:width="1.9252in" svg:height="0.2035in"><draw:text-box><text:p text:style-name="MP3"><text:span text:style-name="MT20">DOM</text:span><text:span text:style-name="MT21"> </text:span><text:span text:style-name="MT20">7655</text:span><text:span text:style-name="MT21"> </text:span><text:span text:style-name="MT20">-</text:span><text:span text:style-name="MT21"> </text:span><text:span text:style-name="MT20">25 de</text:span><text:span text:style-name="MT21"> </text:span><text:span text:style-name="MT20">Agosto</text:span><text:span text:style-name="MT21"> </text:span><text:span text:style-name="MT20">de </text:span><text:span text:style-name="MT22">2026</text:span></text:p></draw:text-box></draw:frame><draw:frame draw:style-name="Mfr3" draw:name="Frame3501" text:anchor-type="char" svg:x="5.5709in" svg:y="0.7409in" svg:width="1.9252in" svg:height="0.2035in"><draw:text-box><text:p text:style-name="MP3"><text:span text:style-name="MT20">DOM</text:span><text:span text:style-name="MT21"> </text:span><text:span text:style-name="MT20">7655</text:span><text:span text:style-name="MT21"> </text:span><text:span text:style-name="MT20">-</text:span><text:span text:style-name="MT21"> </text:span><text:span text:style-name="MT20">25 de</text:span><text:span text:style-name="MT21"> </text:span><text:span text:style-name="MT20">Agosto</text:span><text:span text:style-name="MT21"> </text:span><text:span text:style-name="MT20">de </text:span><text:span text:style-name="MT22">2026</text:span></text:p></draw:text-box></draw:frame><draw:frame draw:style-name="Mfr4" draw:name="Frame34511" text:anchor-type="char" svg:x="5.5709in" svg:y="0.7409in" svg:width="1.9252in" svg:height="0.2035in"><draw:text-box><text:p text:style-name="MP3"><text:span text:style-name="MT20">DOM</text:span><text:span text:style-name="MT21"> </text:span><text:span text:style-name="MT20">7655</text:span><text:span text:style-name="MT21"> </text:span><text:span text:style-name="MT20">-</text:span><text:span text:style-name="MT21"> </text:span><text:span text:style-name="MT20">25 de</text:span><text:span text:style-name="MT21"> </text:span><text:span text:style-name="MT20">Agosto</text:span><text:span text:style-name="MT21"> </text:span><text:span text:style-name="MT20">de </text:span><text:span text:style-name="MT22">2026</text:span></text:p></draw:text-box></draw:frame><draw:frame draw:style-name="Mfr2" draw:name="Image1264" text:anchor-type="char" svg:x="0.4925in" svg:y="0in" svg:width="7.7756in" svg:height="1.3874in"><draw:image xlink:href="Pictures/10000001000002EA00000085A3334DB7.png" xlink:type="simple" xlink:show="embed" xlink:actuate="onLoad" draw:mime-type="image/png"/></draw:frame><draw:frame draw:style-name="Mfr2" draw:name="Image1265" text:anchor-type="char" svg:x="1.6811in" svg:y="0.5965in" svg:width="1.5984in" svg:height="0.4035in"><draw:image xlink:href="Pictures/100000010000009900000026A14CA22C.png" xlink:type="simple" xlink:show="embed" xlink:actuate="onLoad" draw:mime-type="image/png"/></draw:frame><draw:frame draw:style-name="Mfr2" draw:name="Image1266" text:anchor-type="char" svg:x="5.5709in" svg:y="0.7409in" svg:width="1.9236in" svg:height="0.2028in"><draw:image xlink:href="Pictures/10000001000000B800000013402D6D80.png" xlink:type="simple" xlink:show="embed" xlink:actuate="onLoad" draw:mime-type="image/png"/></draw:frame></text:p>
      </style:header-left>
      <style:footer>
        <text:p text:style-name="MP1"><draw:frame draw:style-name="Mfr1" draw:name="Image 478 Copy 1 Copy 1 Copy 1 Copy 1 Copy 1 Copy 1 Copy 1" text:anchor-type="char" svg:x="3.7902in" svg:y="10.5945in" svg:width="0.6866in" svg:height="0.6189in" draw:z-index="201"><draw:image xlink:href="Pictures/10000001000000840000007752069C51.png" xlink:type="simple" xlink:show="embed" xlink:actuate="onLoad" draw:mime-type="image/png"/></draw:frame><draw:frame draw:style-name="Mfr2" draw:name="Image1267" text:anchor-type="char" svg:x="0.7736in" svg:y="10.8752in" svg:width="1.9181in" svg:height="0.128in" draw:z-index="434"><draw:image xlink:href="Pictures/10000001000000B80000000C00EA2F60.png" xlink:type="simple" xlink:show="embed" xlink:actuate="onLoad" draw:mime-type="image/png"/></draw:frame><draw:frame draw:style-name="Mfr2" draw:name="Image1268" text:anchor-type="char" svg:x="7.2972in" svg:y="10.8752in" svg:width="0.1984in" svg:height="0.128in" draw:z-index="433"><draw:image xlink:href="Pictures/10000001000000130000000C5161F074.png" xlink:type="simple" xlink:show="embed" xlink:actuate="onLoad" draw:mime-type="image/png"/></draw:frame></text:p>
      </style:footer>
      <style:footer-left>
        <text:p text:style-name="MP1"><draw:frame draw:style-name="Mfr1" draw:name="Image 475 Copy 1 Copy 1 Copy 1 Copy 1 Copy 1 Copy 1 Copy 1" text:anchor-type="char" svg:x="3.7902in" svg:y="10.5945in" svg:width="0.6866in" svg:height="0.6189in"><draw:image xlink:href="Pictures/10000001000000840000007752069C51.png" xlink:type="simple" xlink:show="embed" xlink:actuate="onLoad" draw:mime-type="image/png"/></draw:frame><draw:frame draw:style-name="Mfr3" draw:name="Frame334"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357"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357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357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3571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356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353111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348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337" text:anchor-type="char" svg:x="7.2972in" svg:y="10.8752in" svg:width="0.2in" svg:height="0.1283in"><draw:text-box><text:p text:style-name="MP6"><text:page-number text:select-page="current">60</text:page-number></text:p></draw:text-box></draw:frame><draw:frame draw:style-name="Mfr3" draw:name="Frame358" text:anchor-type="char" svg:x="7.2972in" svg:y="10.8752in" svg:width="0.2in" svg:height="0.1283in"><draw:text-box><text:p text:style-name="MP6"><text:page-number text:select-page="current">60</text:page-number></text:p></draw:text-box></draw:frame><draw:frame draw:style-name="Mfr3" draw:name="Frame3581" text:anchor-type="char" svg:x="7.2972in" svg:y="10.8752in" svg:width="0.2in" svg:height="0.1283in"><draw:text-box><text:p text:style-name="MP6"><text:page-number text:select-page="current">60</text:page-number></text:p></draw:text-box></draw:frame><draw:frame draw:style-name="Mfr3" draw:name="Frame35811" text:anchor-type="char" svg:x="7.2972in" svg:y="10.8752in" svg:width="0.2in" svg:height="0.1283in"><draw:text-box><text:p text:style-name="MP6"><text:page-number text:select-page="current">60</text:page-number></text:p></draw:text-box></draw:frame><draw:frame draw:style-name="Mfr3" draw:name="Frame358111" text:anchor-type="char" svg:x="7.2972in" svg:y="10.8752in" svg:width="0.2in" svg:height="0.1283in"><draw:text-box><text:p text:style-name="MP6"><text:page-number text:select-page="current">60</text:page-number></text:p></draw:text-box></draw:frame><draw:frame draw:style-name="Mfr3" draw:name="Frame3571111" text:anchor-type="char" svg:x="7.2972in" svg:y="10.8752in" svg:width="0.2in" svg:height="0.1283in"><draw:text-box><text:p text:style-name="MP6"><text:page-number text:select-page="current">60</text:page-number></text:p></draw:text-box></draw:frame><draw:frame draw:style-name="Mfr3" draw:name="Frame3541111" text:anchor-type="char" svg:x="7.2972in" svg:y="10.8752in" svg:width="0.2in" svg:height="0.1283in"><draw:text-box><text:p text:style-name="MP6"><text:page-number text:select-page="current">60</text:page-number></text:p></draw:text-box></draw:frame><draw:frame draw:style-name="Mfr4" draw:name="Frame34911" text:anchor-type="char" svg:x="7.2972in" svg:y="10.8752in" svg:width="0.2in" svg:height="0.1283in"><draw:text-box><text:p text:style-name="MP6"><text:page-number text:select-page="current">60</text:page-number></text:p></draw:text-box></draw:frame><draw:frame draw:style-name="Mfr2" draw:name="Image1269" text:anchor-type="char" svg:x="0.7736in" svg:y="10.8752in" svg:width="1.9181in" svg:height="0.128in"><draw:image xlink:href="Pictures/10000001000000B80000000C00EA2F60.png" xlink:type="simple" xlink:show="embed" xlink:actuate="onLoad" draw:mime-type="image/png"/></draw:frame><draw:frame draw:style-name="Mfr2" draw:name="Image1270" text:anchor-type="char" svg:x="7.2972in" svg:y="10.8752in" svg:width="0.1984in" svg:height="0.128in"><draw:image xlink:href="Pictures/10000001000000130000000C5161F074.png" xlink:type="simple" xlink:show="embed" xlink:actuate="onLoad" draw:mime-type="image/png"/></draw:frame></text:p>
      </style:footer-left>
    </style:master-page>
    <style:master-page style:name="Converted59" style:page-layout-name="Mpm8" draw:style-name="Mdp1">
      <style:header>
        <text:p text:style-name="MP1"><draw:frame draw:style-name="Mfr3" draw:name="Frame338" text:anchor-type="char" svg:x="1.6811in" svg:y="0.5965in" svg:width="1.6in" svg:height="0.4043in"><draw:text-box><text:p text:style-name="MP7"><text:span text:style-name="MT15">ATOS</text:span><text:span text:style-name="MT16"> </text:span><text:span text:style-name="MT15">DO</text:span><text:span text:style-name="MT17"> </text:span><text:span text:style-name="MT18">PODER</text:span></text:p><text:p text:style-name="MP8"><text:span text:style-name="MT15">EXECUTIVO</text:span><text:span text:style-name="MT19"> </text:span><text:span text:style-name="MT18">MUNICIPAL</text:span></text:p></draw:text-box></draw:frame><draw:frame draw:style-name="Mfr3" draw:name="Frame359" text:anchor-type="char" svg:x="1.6811in" svg:y="0.5965in" svg:width="1.6in" svg:height="0.4043in"><draw:text-box><text:p text:style-name="MP7"><text:span text:style-name="MT15">ATOS</text:span><text:span text:style-name="MT16"> </text:span><text:span text:style-name="MT15">DO</text:span><text:span text:style-name="MT17"> </text:span><text:span text:style-name="MT18">PODER</text:span></text:p><text:p text:style-name="MP8"><text:span text:style-name="MT15">EXECUTIVO</text:span><text:span text:style-name="MT19"> </text:span><text:span text:style-name="MT18">MUNICIPAL</text:span></text:p></draw:text-box></draw:frame><draw:frame draw:style-name="Mfr3" draw:name="Frame3591" text:anchor-type="char" svg:x="1.6811in" svg:y="0.5965in" svg:width="1.6in" svg:height="0.4043in"><draw:text-box><text:p text:style-name="MP7"><text:span text:style-name="MT15">ATOS</text:span><text:span text:style-name="MT16"> </text:span><text:span text:style-name="MT15">DO</text:span><text:span text:style-name="MT17"> </text:span><text:span text:style-name="MT18">PODER</text:span></text:p><text:p text:style-name="MP8"><text:span text:style-name="MT15">EXECUTIVO</text:span><text:span text:style-name="MT19"> </text:span><text:span text:style-name="MT18">MUNICIPAL</text:span></text:p></draw:text-box></draw:frame><draw:frame draw:style-name="Mfr3" draw:name="Frame35911" text:anchor-type="char" svg:x="1.6811in" svg:y="0.5965in" svg:width="1.6in" svg:height="0.4043in"><draw:text-box><text:p text:style-name="MP7"><text:span text:style-name="MT15">ATOS</text:span><text:span text:style-name="MT16"> </text:span><text:span text:style-name="MT15">DO</text:span><text:span text:style-name="MT17"> </text:span><text:span text:style-name="MT18">PODER</text:span></text:p><text:p text:style-name="MP8"><text:span text:style-name="MT15">EXECUTIVO</text:span><text:span text:style-name="MT19"> </text:span><text:span text:style-name="MT18">MUNICIPAL</text:span></text:p></draw:text-box></draw:frame><draw:frame draw:style-name="Mfr3" draw:name="Frame359111" text:anchor-type="char" svg:x="1.6811in" svg:y="0.5965in" svg:width="1.6in" svg:height="0.4043in"><draw:text-box><text:p text:style-name="MP7"><text:span text:style-name="MT15">ATOS</text:span><text:span text:style-name="MT16"> </text:span><text:span text:style-name="MT15">DO</text:span><text:span text:style-name="MT17"> </text:span><text:span text:style-name="MT18">PODER</text:span></text:p><text:p text:style-name="MP8"><text:span text:style-name="MT15">EXECUTIVO</text:span><text:span text:style-name="MT19"> </text:span><text:span text:style-name="MT18">MUNICIPAL</text:span></text:p></draw:text-box></draw:frame><draw:frame draw:style-name="Mfr3" draw:name="Frame3581111" text:anchor-type="char" svg:x="1.6811in" svg:y="0.5965in" svg:width="1.6in" svg:height="0.4043in"><draw:text-box><text:p text:style-name="MP7"><text:span text:style-name="MT15">ATOS</text:span><text:span text:style-name="MT16"> </text:span><text:span text:style-name="MT15">DO</text:span><text:span text:style-name="MT17"> </text:span><text:span text:style-name="MT18">PODER</text:span></text:p><text:p text:style-name="MP8"><text:span text:style-name="MT15">EXECUTIVO</text:span><text:span text:style-name="MT19"> </text:span><text:span text:style-name="MT18">MUNICIPAL</text:span></text:p></draw:text-box></draw:frame><draw:frame draw:style-name="Mfr3" draw:name="Frame3551" text:anchor-type="char" svg:x="1.6811in" svg:y="0.5965in" svg:width="1.6in" svg:height="0.4043in"><draw:text-box><text:p text:style-name="MP7"><text:span text:style-name="MT15">ATOS</text:span><text:span text:style-name="MT16"> </text:span><text:span text:style-name="MT15">DO</text:span><text:span text:style-name="MT17"> </text:span><text:span text:style-name="MT18">PODER</text:span></text:p><text:p text:style-name="MP8"><text:span text:style-name="MT15">EXECUTIVO</text:span><text:span text:style-name="MT19"> </text:span><text:span text:style-name="MT18">MUNICIPAL</text:span></text:p></draw:text-box></draw:frame><draw:frame draw:style-name="Mfr4" draw:name="Frame35011" text:anchor-type="char" svg:x="1.6811in" svg:y="0.5965in" svg:width="1.6in" svg:height="0.4043in"><draw:text-box><text:p text:style-name="MP7"><text:span text:style-name="MT15">ATOS</text:span><text:span text:style-name="MT16"> </text:span><text:span text:style-name="MT15">DO</text:span><text:span text:style-name="MT17"> </text:span><text:span text:style-name="MT18">PODER</text:span></text:p><text:p text:style-name="MP8"><text:span text:style-name="MT15">EXECUTIVO</text:span><text:span text:style-name="MT19"> </text:span><text:span text:style-name="MT18">MUNICIPAL</text:span></text:p></draw:text-box></draw:frame><draw:frame draw:style-name="Mfr3" draw:name="Frame344" text:anchor-type="char" svg:x="5.5709in" svg:y="0.7409in" svg:width="1.9252in" svg:height="0.2035in"><draw:text-box><text:p text:style-name="MP3"><text:span text:style-name="MT20">DOM</text:span><text:span text:style-name="MT21"> </text:span><text:span text:style-name="MT20">7655</text:span><text:span text:style-name="MT21"> </text:span><text:span text:style-name="MT20">-</text:span><text:span text:style-name="MT21"> </text:span><text:span text:style-name="MT20">25 de</text:span><text:span text:style-name="MT21"> </text:span><text:span text:style-name="MT20">Agosto</text:span><text:span text:style-name="MT21"> </text:span><text:span text:style-name="MT20">de </text:span><text:span text:style-name="MT22">2026</text:span></text:p></draw:text-box></draw:frame><draw:frame draw:style-name="Mfr3" draw:name="Frame360" text:anchor-type="char" svg:x="5.5709in" svg:y="0.7409in" svg:width="1.9252in" svg:height="0.2035in"><draw:text-box><text:p text:style-name="MP3"><text:span text:style-name="MT20">DOM</text:span><text:span text:style-name="MT21"> </text:span><text:span text:style-name="MT20">7655</text:span><text:span text:style-name="MT21"> </text:span><text:span text:style-name="MT20">-</text:span><text:span text:style-name="MT21"> </text:span><text:span text:style-name="MT20">25 de</text:span><text:span text:style-name="MT21"> </text:span><text:span text:style-name="MT20">Agosto</text:span><text:span text:style-name="MT21"> </text:span><text:span text:style-name="MT20">de </text:span><text:span text:style-name="MT22">2026</text:span></text:p></draw:text-box></draw:frame><draw:frame draw:style-name="Mfr3" draw:name="Frame3601" text:anchor-type="char" svg:x="5.5709in" svg:y="0.7409in" svg:width="1.9252in" svg:height="0.2035in"><draw:text-box><text:p text:style-name="MP3"><text:span text:style-name="MT20">DOM</text:span><text:span text:style-name="MT21"> </text:span><text:span text:style-name="MT20">7655</text:span><text:span text:style-name="MT21"> </text:span><text:span text:style-name="MT20">-</text:span><text:span text:style-name="MT21"> </text:span><text:span text:style-name="MT20">25 de</text:span><text:span text:style-name="MT21"> </text:span><text:span text:style-name="MT20">Agosto</text:span><text:span text:style-name="MT21"> </text:span><text:span text:style-name="MT20">de </text:span><text:span text:style-name="MT22">2026</text:span></text:p></draw:text-box></draw:frame><draw:frame draw:style-name="Mfr3" draw:name="Frame36011" text:anchor-type="char" svg:x="5.5709in" svg:y="0.7409in" svg:width="1.9252in" svg:height="0.2035in"><draw:text-box><text:p text:style-name="MP3"><text:span text:style-name="MT20">DOM</text:span><text:span text:style-name="MT21"> </text:span><text:span text:style-name="MT20">7655</text:span><text:span text:style-name="MT21"> </text:span><text:span text:style-name="MT20">-</text:span><text:span text:style-name="MT21"> </text:span><text:span text:style-name="MT20">25 de</text:span><text:span text:style-name="MT21"> </text:span><text:span text:style-name="MT20">Agosto</text:span><text:span text:style-name="MT21"> </text:span><text:span text:style-name="MT20">de </text:span><text:span text:style-name="MT22">2026</text:span></text:p></draw:text-box></draw:frame><draw:frame draw:style-name="Mfr3" draw:name="Frame360111" text:anchor-type="char" svg:x="5.5709in" svg:y="0.7409in" svg:width="1.9252in" svg:height="0.2035in"><draw:text-box><text:p text:style-name="MP3"><text:span text:style-name="MT20">DOM</text:span><text:span text:style-name="MT21"> </text:span><text:span text:style-name="MT20">7655</text:span><text:span text:style-name="MT21"> </text:span><text:span text:style-name="MT20">-</text:span><text:span text:style-name="MT21"> </text:span><text:span text:style-name="MT20">25 de</text:span><text:span text:style-name="MT21"> </text:span><text:span text:style-name="MT20">Agosto</text:span><text:span text:style-name="MT21"> </text:span><text:span text:style-name="MT20">de </text:span><text:span text:style-name="MT22">2026</text:span></text:p></draw:text-box></draw:frame><draw:frame draw:style-name="Mfr3" draw:name="Frame3591111" text:anchor-type="char" svg:x="5.5709in" svg:y="0.7409in" svg:width="1.9252in" svg:height="0.2035in"><draw:text-box><text:p text:style-name="MP3"><text:span text:style-name="MT20">DOM</text:span><text:span text:style-name="MT21"> </text:span><text:span text:style-name="MT20">7655</text:span><text:span text:style-name="MT21"> </text:span><text:span text:style-name="MT20">-</text:span><text:span text:style-name="MT21"> </text:span><text:span text:style-name="MT20">25 de</text:span><text:span text:style-name="MT21"> </text:span><text:span text:style-name="MT20">Agosto</text:span><text:span text:style-name="MT21"> </text:span><text:span text:style-name="MT20">de </text:span><text:span text:style-name="MT22">2026</text:span></text:p></draw:text-box></draw:frame><draw:frame draw:style-name="Mfr3" draw:name="Frame35611" text:anchor-type="char" svg:x="5.5709in" svg:y="0.7409in" svg:width="1.9252in" svg:height="0.2035in"><draw:text-box><text:p text:style-name="MP3"><text:span text:style-name="MT20">DOM</text:span><text:span text:style-name="MT21"> </text:span><text:span text:style-name="MT20">7655</text:span><text:span text:style-name="MT21"> </text:span><text:span text:style-name="MT20">-</text:span><text:span text:style-name="MT21"> </text:span><text:span text:style-name="MT20">25 de</text:span><text:span text:style-name="MT21"> </text:span><text:span text:style-name="MT20">Agosto</text:span><text:span text:style-name="MT21"> </text:span><text:span text:style-name="MT20">de </text:span><text:span text:style-name="MT22">2026</text:span></text:p></draw:text-box></draw:frame><draw:frame draw:style-name="Mfr4" draw:name="Frame351111" text:anchor-type="char" svg:x="5.5709in" svg:y="0.7409in" svg:width="1.9252in" svg:height="0.2035in"><draw:text-box><text:p text:style-name="MP3"><text:span text:style-name="MT20">DOM</text:span><text:span text:style-name="MT21"> </text:span><text:span text:style-name="MT20">7655</text:span><text:span text:style-name="MT21"> </text:span><text:span text:style-name="MT20">-</text:span><text:span text:style-name="MT21"> </text:span><text:span text:style-name="MT20">25 de</text:span><text:span text:style-name="MT21"> </text:span><text:span text:style-name="MT20">Agosto</text:span><text:span text:style-name="MT21"> </text:span><text:span text:style-name="MT20">de </text:span><text:span text:style-name="MT22">2026</text:span></text:p></draw:text-box></draw:frame><draw:frame draw:style-name="Mfr2" draw:name="Image1271" text:anchor-type="char" svg:x="0.4925in" svg:y="0in" svg:width="7.7756in" svg:height="1.3874in"><draw:image xlink:href="Pictures/10000001000002EA00000085A3334DB7.png" xlink:type="simple" xlink:show="embed" xlink:actuate="onLoad" draw:mime-type="image/png"/></draw:frame><draw:frame draw:style-name="Mfr2" draw:name="Image1272" text:anchor-type="char" svg:x="1.6811in" svg:y="0.5965in" svg:width="1.5984in" svg:height="0.4035in"><draw:image xlink:href="Pictures/100000010000009900000026A14CA22C.png" xlink:type="simple" xlink:show="embed" xlink:actuate="onLoad" draw:mime-type="image/png"/></draw:frame><draw:frame draw:style-name="Mfr2" draw:name="Image1273" text:anchor-type="char" svg:x="5.5709in" svg:y="0.7409in" svg:width="1.9236in" svg:height="0.2028in"><draw:image xlink:href="Pictures/10000001000000B800000013402D6D80.png" xlink:type="simple" xlink:show="embed" xlink:actuate="onLoad" draw:mime-type="image/png"/></draw:frame></text:p>
      </style:header>
      <style:header-left>
        <text:p text:style-name="MP1"><draw:frame draw:style-name="Mfr2" draw:name="Image1274" text:anchor-type="char" svg:x="0.4925in" svg:y="0in" svg:width="7.7756in" svg:height="1.3874in" draw:z-index="440"><draw:image xlink:href="Pictures/10000001000002EA00000085A3334DB7.png" xlink:type="simple" xlink:show="embed" xlink:actuate="onLoad" draw:mime-type="image/png"/></draw:frame><draw:frame draw:style-name="Mfr2" draw:name="Image1275" text:anchor-type="char" svg:x="1.6811in" svg:y="0.5965in" svg:width="1.5984in" svg:height="0.4035in" draw:z-index="439"><draw:image xlink:href="Pictures/100000010000009900000026A14CA22C.png" xlink:type="simple" xlink:show="embed" xlink:actuate="onLoad" draw:mime-type="image/png"/></draw:frame><draw:frame draw:style-name="Mfr2" draw:name="Image1276" text:anchor-type="char" svg:x="5.5709in" svg:y="0.7409in" svg:width="1.9236in" svg:height="0.2028in" draw:z-index="438"><draw:image xlink:href="Pictures/10000001000000B800000013402D6D80.png" xlink:type="simple" xlink:show="embed" xlink:actuate="onLoad" draw:mime-type="image/png"/></draw:frame></text:p>
      </style:header-left>
      <style:footer>
        <text:p text:style-name="MP1"><draw:frame draw:style-name="Mfr1" draw:name="Image 478 Copy 1 Copy 1 Copy 1 Copy 1 Copy 1 Copy 1 Copy 1 Copy 1" text:anchor-type="char" svg:x="3.7902in" svg:y="10.5945in" svg:width="0.6866in" svg:height="0.6189in"><draw:image xlink:href="Pictures/10000001000000840000007752069C51.png" xlink:type="simple" xlink:show="embed" xlink:actuate="onLoad" draw:mime-type="image/png"/></draw:frame><draw:frame draw:style-name="Mfr3" draw:name="Frame349"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363"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363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363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3631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362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359111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354111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350" text:anchor-type="char" svg:x="7.2972in" svg:y="10.8752in" svg:width="0.2in" svg:height="0.1283in"><draw:text-box><text:p text:style-name="MP6"><text:page-number text:select-page="current">61</text:page-number></text:p></draw:text-box></draw:frame><draw:frame draw:style-name="Mfr3" draw:name="Frame364" text:anchor-type="char" svg:x="7.2972in" svg:y="10.8752in" svg:width="0.2in" svg:height="0.1283in"><draw:text-box><text:p text:style-name="MP6"><text:page-number text:select-page="current">61</text:page-number></text:p></draw:text-box></draw:frame><draw:frame draw:style-name="Mfr3" draw:name="Frame3641" text:anchor-type="char" svg:x="7.2972in" svg:y="10.8752in" svg:width="0.2in" svg:height="0.1283in"><draw:text-box><text:p text:style-name="MP6"><text:page-number text:select-page="current">61</text:page-number></text:p></draw:text-box></draw:frame><draw:frame draw:style-name="Mfr3" draw:name="Frame36411" text:anchor-type="char" svg:x="7.2972in" svg:y="10.8752in" svg:width="0.2in" svg:height="0.1283in"><draw:text-box><text:p text:style-name="MP6"><text:page-number text:select-page="current">61</text:page-number></text:p></draw:text-box></draw:frame><draw:frame draw:style-name="Mfr3" draw:name="Frame364111" text:anchor-type="char" svg:x="7.2972in" svg:y="10.8752in" svg:width="0.2in" svg:height="0.1283in"><draw:text-box><text:p text:style-name="MP6"><text:page-number text:select-page="current">61</text:page-number></text:p></draw:text-box></draw:frame><draw:frame draw:style-name="Mfr3" draw:name="Frame3631111" text:anchor-type="char" svg:x="7.2972in" svg:y="10.8752in" svg:width="0.2in" svg:height="0.1283in"><draw:text-box><text:p text:style-name="MP6"><text:page-number text:select-page="current">61</text:page-number></text:p></draw:text-box></draw:frame><draw:frame draw:style-name="Mfr3" draw:name="Frame3601111" text:anchor-type="char" svg:x="7.2972in" svg:y="10.8752in" svg:width="0.2in" svg:height="0.1283in"><draw:text-box><text:p text:style-name="MP6"><text:page-number text:select-page="current">61</text:page-number></text:p></draw:text-box></draw:frame><draw:frame draw:style-name="Mfr4" draw:name="Frame35511" text:anchor-type="char" svg:x="7.2972in" svg:y="10.8752in" svg:width="0.2in" svg:height="0.1283in"><draw:text-box><text:p text:style-name="MP6"><text:page-number text:select-page="current">61</text:page-number></text:p></draw:text-box></draw:frame><draw:frame draw:style-name="Mfr2" draw:name="Image1277" text:anchor-type="char" svg:x="0.7736in" svg:y="10.8752in" svg:width="1.9181in" svg:height="0.128in"><draw:image xlink:href="Pictures/10000001000000B80000000C00EA2F60.png" xlink:type="simple" xlink:show="embed" xlink:actuate="onLoad" draw:mime-type="image/png"/></draw:frame><draw:frame draw:style-name="Mfr2" draw:name="Image1278" text:anchor-type="char" svg:x="7.2972in" svg:y="10.8752in" svg:width="0.1984in" svg:height="0.128in"><draw:image xlink:href="Pictures/10000001000000130000000C5161F074.png" xlink:type="simple" xlink:show="embed" xlink:actuate="onLoad" draw:mime-type="image/png"/></draw:frame></text:p>
      </style:footer>
      <style:footer-left>
        <text:p text:style-name="MP1"><draw:frame draw:style-name="Mfr1" draw:name="Image 475 Copy 1 Copy 1 Copy 1 Copy 1 Copy 1 Copy 1 Copy 1 Copy 1" text:anchor-type="char" svg:x="3.7902in" svg:y="10.5945in" svg:width="0.6866in" svg:height="0.6189in" draw:z-index="210"><draw:image xlink:href="Pictures/10000001000000840000007752069C51.png" xlink:type="simple" xlink:show="embed" xlink:actuate="onLoad" draw:mime-type="image/png"/></draw:frame><draw:frame draw:style-name="Mfr2" draw:name="Image1279" text:anchor-type="char" svg:x="0.7736in" svg:y="10.8752in" svg:width="1.9181in" svg:height="0.128in" draw:z-index="442"><draw:image xlink:href="Pictures/10000001000000B80000000C00EA2F60.png" xlink:type="simple" xlink:show="embed" xlink:actuate="onLoad" draw:mime-type="image/png"/></draw:frame><draw:frame draw:style-name="Mfr2" draw:name="Image1280" text:anchor-type="char" svg:x="7.2972in" svg:y="10.8752in" svg:width="0.1984in" svg:height="0.128in" draw:z-index="441"><draw:image xlink:href="Pictures/10000001000000130000000C5161F074.png" xlink:type="simple" xlink:show="embed" xlink:actuate="onLoad" draw:mime-type="image/png"/></draw:frame></text:p>
      </style:footer-left>
    </style:master-page>
    <style:master-page style:name="Converted60" style:page-layout-name="Mpm8" draw:style-name="Mdp1">
      <style:header>
        <text:p text:style-name="MP1"><draw:frame draw:style-name="Mfr2" draw:name="Image1281" text:anchor-type="char" svg:x="0.4925in" svg:y="0in" svg:width="7.7756in" svg:height="1.3874in" draw:z-index="451"><draw:image xlink:href="Pictures/10000001000002EA00000085A3334DB7.png" xlink:type="simple" xlink:show="embed" xlink:actuate="onLoad" draw:mime-type="image/png"/></draw:frame><draw:frame draw:style-name="Mfr2" draw:name="Image1282" text:anchor-type="char" svg:x="1.6811in" svg:y="0.5965in" svg:width="1.5984in" svg:height="0.4035in" draw:z-index="450"><draw:image xlink:href="Pictures/100000010000009900000026A14CA22C.png" xlink:type="simple" xlink:show="embed" xlink:actuate="onLoad" draw:mime-type="image/png"/></draw:frame><draw:frame draw:style-name="Mfr2" draw:name="Image1283" text:anchor-type="char" svg:x="5.5709in" svg:y="0.7409in" svg:width="1.9236in" svg:height="0.2028in" draw:z-index="449"><draw:image xlink:href="Pictures/10000001000000B800000013402D6D80.png" xlink:type="simple" xlink:show="embed" xlink:actuate="onLoad" draw:mime-type="image/png"/></draw:frame></text:p>
      </style:header>
      <style:header-left>
        <text:p text:style-name="MP1"><draw:frame draw:style-name="Mfr3" draw:name="Frame362" text:anchor-type="char" svg:x="1.6811in" svg:y="0.5965in" svg:width="1.6in" svg:height="0.4043in"><draw:text-box><text:p text:style-name="MP7"><text:span text:style-name="MT15">ATOS</text:span><text:span text:style-name="MT16"> </text:span><text:span text:style-name="MT15">DO</text:span><text:span text:style-name="MT17"> </text:span><text:span text:style-name="MT18">PODER</text:span></text:p><text:p text:style-name="MP8"><text:span text:style-name="MT15">EXECUTIVO</text:span><text:span text:style-name="MT19"> </text:span><text:span text:style-name="MT18">MUNICIPAL</text:span></text:p></draw:text-box></draw:frame><draw:frame draw:style-name="Mfr3" draw:name="Frame369" text:anchor-type="char" svg:x="1.6811in" svg:y="0.5965in" svg:width="1.6in" svg:height="0.4043in"><draw:text-box><text:p text:style-name="MP7"><text:span text:style-name="MT15">ATOS</text:span><text:span text:style-name="MT16"> </text:span><text:span text:style-name="MT15">DO</text:span><text:span text:style-name="MT17"> </text:span><text:span text:style-name="MT18">PODER</text:span></text:p><text:p text:style-name="MP8"><text:span text:style-name="MT15">EXECUTIVO</text:span><text:span text:style-name="MT19"> </text:span><text:span text:style-name="MT18">MUNICIPAL</text:span></text:p></draw:text-box></draw:frame><draw:frame draw:style-name="Mfr3" draw:name="Frame3691" text:anchor-type="char" svg:x="1.6811in" svg:y="0.5965in" svg:width="1.6in" svg:height="0.4043in"><draw:text-box><text:p text:style-name="MP7"><text:span text:style-name="MT15">ATOS</text:span><text:span text:style-name="MT16"> </text:span><text:span text:style-name="MT15">DO</text:span><text:span text:style-name="MT17"> </text:span><text:span text:style-name="MT18">PODER</text:span></text:p><text:p text:style-name="MP8"><text:span text:style-name="MT15">EXECUTIVO</text:span><text:span text:style-name="MT19"> </text:span><text:span text:style-name="MT18">MUNICIPAL</text:span></text:p></draw:text-box></draw:frame><draw:frame draw:style-name="Mfr3" draw:name="Frame36911" text:anchor-type="char" svg:x="1.6811in" svg:y="0.5965in" svg:width="1.6in" svg:height="0.4043in"><draw:text-box><text:p text:style-name="MP7"><text:span text:style-name="MT15">ATOS</text:span><text:span text:style-name="MT16"> </text:span><text:span text:style-name="MT15">DO</text:span><text:span text:style-name="MT17"> </text:span><text:span text:style-name="MT18">PODER</text:span></text:p><text:p text:style-name="MP8"><text:span text:style-name="MT15">EXECUTIVO</text:span><text:span text:style-name="MT19"> </text:span><text:span text:style-name="MT18">MUNICIPAL</text:span></text:p></draw:text-box></draw:frame><draw:frame draw:style-name="Mfr3" draw:name="Frame369111" text:anchor-type="char" svg:x="1.6811in" svg:y="0.5965in" svg:width="1.6in" svg:height="0.4043in"><draw:text-box><text:p text:style-name="MP7"><text:span text:style-name="MT15">ATOS</text:span><text:span text:style-name="MT16"> </text:span><text:span text:style-name="MT15">DO</text:span><text:span text:style-name="MT17"> </text:span><text:span text:style-name="MT18">PODER</text:span></text:p><text:p text:style-name="MP8"><text:span text:style-name="MT15">EXECUTIVO</text:span><text:span text:style-name="MT19"> </text:span><text:span text:style-name="MT18">MUNICIPAL</text:span></text:p></draw:text-box></draw:frame><draw:frame draw:style-name="Mfr3" draw:name="Frame3681" text:anchor-type="char" svg:x="1.6811in" svg:y="0.5965in" svg:width="1.6in" svg:height="0.4043in"><draw:text-box><text:p text:style-name="MP7"><text:span text:style-name="MT15">ATOS</text:span><text:span text:style-name="MT16"> </text:span><text:span text:style-name="MT15">DO</text:span><text:span text:style-name="MT17"> </text:span><text:span text:style-name="MT18">PODER</text:span></text:p><text:p text:style-name="MP8"><text:span text:style-name="MT15">EXECUTIVO</text:span><text:span text:style-name="MT19"> </text:span><text:span text:style-name="MT18">MUNICIPAL</text:span></text:p></draw:text-box></draw:frame><draw:frame draw:style-name="Mfr3" draw:name="Frame3651" text:anchor-type="char" svg:x="1.6811in" svg:y="0.5965in" svg:width="1.6in" svg:height="0.4043in"><draw:text-box><text:p text:style-name="MP7"><text:span text:style-name="MT15">ATOS</text:span><text:span text:style-name="MT16"> </text:span><text:span text:style-name="MT15">DO</text:span><text:span text:style-name="MT17"> </text:span><text:span text:style-name="MT18">PODER</text:span></text:p><text:p text:style-name="MP8"><text:span text:style-name="MT15">EXECUTIVO</text:span><text:span text:style-name="MT19"> </text:span><text:span text:style-name="MT18">MUNICIPAL</text:span></text:p></draw:text-box></draw:frame><draw:frame draw:style-name="Mfr4" draw:name="Frame36011111" text:anchor-type="char" svg:x="1.6811in" svg:y="0.5965in" svg:width="1.6in" svg:height="0.4043in"><draw:text-box><text:p text:style-name="MP7"><text:span text:style-name="MT15">ATOS</text:span><text:span text:style-name="MT16"> </text:span><text:span text:style-name="MT15">DO</text:span><text:span text:style-name="MT17"> </text:span><text:span text:style-name="MT18">PODER</text:span></text:p><text:p text:style-name="MP8"><text:span text:style-name="MT15">EXECUTIVO</text:span><text:span text:style-name="MT19"> </text:span><text:span text:style-name="MT18">MUNICIPAL</text:span></text:p></draw:text-box></draw:frame><draw:frame draw:style-name="Mfr3" draw:name="Frame365" text:anchor-type="char" svg:x="5.5709in" svg:y="0.7409in" svg:width="1.9252in" svg:height="0.2035in"><draw:text-box><text:p text:style-name="MP3"><text:span text:style-name="MT20">DOM</text:span><text:span text:style-name="MT21"> </text:span><text:span text:style-name="MT20">7655</text:span><text:span text:style-name="MT21"> </text:span><text:span text:style-name="MT20">-</text:span><text:span text:style-name="MT21"> </text:span><text:span text:style-name="MT20">25 de</text:span><text:span text:style-name="MT21"> </text:span><text:span text:style-name="MT20">Agosto</text:span><text:span text:style-name="MT21"> </text:span><text:span text:style-name="MT20">de </text:span><text:span text:style-name="MT22">2026</text:span></text:p></draw:text-box></draw:frame><draw:frame draw:style-name="Mfr3" draw:name="Frame370" text:anchor-type="char" svg:x="5.5709in" svg:y="0.7409in" svg:width="1.9252in" svg:height="0.2035in"><draw:text-box><text:p text:style-name="MP3"><text:span text:style-name="MT20">DOM</text:span><text:span text:style-name="MT21"> </text:span><text:span text:style-name="MT20">7655</text:span><text:span text:style-name="MT21"> </text:span><text:span text:style-name="MT20">-</text:span><text:span text:style-name="MT21"> </text:span><text:span text:style-name="MT20">25 de</text:span><text:span text:style-name="MT21"> </text:span><text:span text:style-name="MT20">Agosto</text:span><text:span text:style-name="MT21"> </text:span><text:span text:style-name="MT20">de </text:span><text:span text:style-name="MT22">2026</text:span></text:p></draw:text-box></draw:frame><draw:frame draw:style-name="Mfr3" draw:name="Frame3701" text:anchor-type="char" svg:x="5.5709in" svg:y="0.7409in" svg:width="1.9252in" svg:height="0.2035in"><draw:text-box><text:p text:style-name="MP3"><text:span text:style-name="MT20">DOM</text:span><text:span text:style-name="MT21"> </text:span><text:span text:style-name="MT20">7655</text:span><text:span text:style-name="MT21"> </text:span><text:span text:style-name="MT20">-</text:span><text:span text:style-name="MT21"> </text:span><text:span text:style-name="MT20">25 de</text:span><text:span text:style-name="MT21"> </text:span><text:span text:style-name="MT20">Agosto</text:span><text:span text:style-name="MT21"> </text:span><text:span text:style-name="MT20">de </text:span><text:span text:style-name="MT22">2026</text:span></text:p></draw:text-box></draw:frame><draw:frame draw:style-name="Mfr3" draw:name="Frame37011" text:anchor-type="char" svg:x="5.5709in" svg:y="0.7409in" svg:width="1.9252in" svg:height="0.2035in"><draw:text-box><text:p text:style-name="MP3"><text:span text:style-name="MT20">DOM</text:span><text:span text:style-name="MT21"> </text:span><text:span text:style-name="MT20">7655</text:span><text:span text:style-name="MT21"> </text:span><text:span text:style-name="MT20">-</text:span><text:span text:style-name="MT21"> </text:span><text:span text:style-name="MT20">25 de</text:span><text:span text:style-name="MT21"> </text:span><text:span text:style-name="MT20">Agosto</text:span><text:span text:style-name="MT21"> </text:span><text:span text:style-name="MT20">de </text:span><text:span text:style-name="MT22">2026</text:span></text:p></draw:text-box></draw:frame><draw:frame draw:style-name="Mfr3" draw:name="Frame370111" text:anchor-type="char" svg:x="5.5709in" svg:y="0.7409in" svg:width="1.9252in" svg:height="0.2035in"><draw:text-box><text:p text:style-name="MP3"><text:span text:style-name="MT20">DOM</text:span><text:span text:style-name="MT21"> </text:span><text:span text:style-name="MT20">7655</text:span><text:span text:style-name="MT21"> </text:span><text:span text:style-name="MT20">-</text:span><text:span text:style-name="MT21"> </text:span><text:span text:style-name="MT20">25 de</text:span><text:span text:style-name="MT21"> </text:span><text:span text:style-name="MT20">Agosto</text:span><text:span text:style-name="MT21"> </text:span><text:span text:style-name="MT20">de </text:span><text:span text:style-name="MT22">2026</text:span></text:p></draw:text-box></draw:frame><draw:frame draw:style-name="Mfr3" draw:name="Frame3691111" text:anchor-type="char" svg:x="5.5709in" svg:y="0.7409in" svg:width="1.9252in" svg:height="0.2035in"><draw:text-box><text:p text:style-name="MP3"><text:span text:style-name="MT20">DOM</text:span><text:span text:style-name="MT21"> </text:span><text:span text:style-name="MT20">7655</text:span><text:span text:style-name="MT21"> </text:span><text:span text:style-name="MT20">-</text:span><text:span text:style-name="MT21"> </text:span><text:span text:style-name="MT20">25 de</text:span><text:span text:style-name="MT21"> </text:span><text:span text:style-name="MT20">Agosto</text:span><text:span text:style-name="MT21"> </text:span><text:span text:style-name="MT20">de </text:span><text:span text:style-name="MT22">2026</text:span></text:p></draw:text-box></draw:frame><draw:frame draw:style-name="Mfr3" draw:name="Frame3661" text:anchor-type="char" svg:x="5.5709in" svg:y="0.7409in" svg:width="1.9252in" svg:height="0.2035in"><draw:text-box><text:p text:style-name="MP3"><text:span text:style-name="MT20">DOM</text:span><text:span text:style-name="MT21"> </text:span><text:span text:style-name="MT20">7655</text:span><text:span text:style-name="MT21"> </text:span><text:span text:style-name="MT20">-</text:span><text:span text:style-name="MT21"> </text:span><text:span text:style-name="MT20">25 de</text:span><text:span text:style-name="MT21"> </text:span><text:span text:style-name="MT20">Agosto</text:span><text:span text:style-name="MT21"> </text:span><text:span text:style-name="MT20">de </text:span><text:span text:style-name="MT22">2026</text:span></text:p></draw:text-box></draw:frame><draw:frame draw:style-name="Mfr4" draw:name="Frame3611" text:anchor-type="char" svg:x="5.5709in" svg:y="0.7409in" svg:width="1.9252in" svg:height="0.2035in"><draw:text-box><text:p text:style-name="MP3"><text:span text:style-name="MT20">DOM</text:span><text:span text:style-name="MT21"> </text:span><text:span text:style-name="MT20">7655</text:span><text:span text:style-name="MT21"> </text:span><text:span text:style-name="MT20">-</text:span><text:span text:style-name="MT21"> </text:span><text:span text:style-name="MT20">25 de</text:span><text:span text:style-name="MT21"> </text:span><text:span text:style-name="MT20">Agosto</text:span><text:span text:style-name="MT21"> </text:span><text:span text:style-name="MT20">de </text:span><text:span text:style-name="MT22">2026</text:span></text:p></draw:text-box></draw:frame><draw:frame draw:style-name="Mfr2" draw:name="Image1284" text:anchor-type="char" svg:x="0.4925in" svg:y="0in" svg:width="7.7756in" svg:height="1.3874in"><draw:image xlink:href="Pictures/10000001000002EA00000085A3334DB7.png" xlink:type="simple" xlink:show="embed" xlink:actuate="onLoad" draw:mime-type="image/png"/></draw:frame><draw:frame draw:style-name="Mfr2" draw:name="Image1285" text:anchor-type="char" svg:x="1.6811in" svg:y="0.5965in" svg:width="1.5984in" svg:height="0.4035in"><draw:image xlink:href="Pictures/100000010000009900000026A14CA22C.png" xlink:type="simple" xlink:show="embed" xlink:actuate="onLoad" draw:mime-type="image/png"/></draw:frame><draw:frame draw:style-name="Mfr2" draw:name="Image1286" text:anchor-type="char" svg:x="5.5709in" svg:y="0.7409in" svg:width="1.9236in" svg:height="0.2028in"><draw:image xlink:href="Pictures/10000001000000B800000013402D6D80.png" xlink:type="simple" xlink:show="embed" xlink:actuate="onLoad" draw:mime-type="image/png"/></draw:frame></text:p>
      </style:header-left>
      <style:footer>
        <text:p text:style-name="MP1"><draw:frame draw:style-name="Mfr1" draw:name="Image 478 Copy 1 Copy 1 Copy 1 Copy 1 Copy 1 Copy 1 Copy 1 Copy 1 Copy 1" text:anchor-type="char" svg:x="3.7902in" svg:y="10.5945in" svg:width="0.6866in" svg:height="0.6189in" draw:z-index="218"><draw:image xlink:href="Pictures/10000001000000840000007752069C51.png" xlink:type="simple" xlink:show="embed" xlink:actuate="onLoad" draw:mime-type="image/png"/></draw:frame><draw:frame draw:style-name="Mfr2" draw:name="Image1287" text:anchor-type="char" svg:x="0.7736in" svg:y="10.8752in" svg:width="1.9181in" svg:height="0.128in" draw:z-index="453"><draw:image xlink:href="Pictures/10000001000000B80000000C00EA2F60.png" xlink:type="simple" xlink:show="embed" xlink:actuate="onLoad" draw:mime-type="image/png"/></draw:frame><draw:frame draw:style-name="Mfr2" draw:name="Image1288" text:anchor-type="char" svg:x="7.2972in" svg:y="10.8752in" svg:width="0.1984in" svg:height="0.128in" draw:z-index="452"><draw:image xlink:href="Pictures/10000001000000130000000C5161F074.png" xlink:type="simple" xlink:show="embed" xlink:actuate="onLoad" draw:mime-type="image/png"/></draw:frame></text:p>
      </style:footer>
      <style:footer-left>
        <text:p text:style-name="MP1"><draw:frame draw:style-name="Mfr1" draw:name="Image 475 Copy 1 Copy 1 Copy 1 Copy 1 Copy 1 Copy 1 Copy 1 Copy 1 Copy 1" text:anchor-type="char" svg:x="3.7902in" svg:y="10.5945in" svg:width="0.6866in" svg:height="0.6189in"><draw:image xlink:href="Pictures/10000001000000840000007752069C51.png" xlink:type="simple" xlink:show="embed" xlink:actuate="onLoad" draw:mime-type="image/png"/></draw:frame><draw:frame draw:style-name="Mfr3" draw:name="Frame368"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374"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374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374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3741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373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369111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36411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372" text:anchor-type="char" svg:x="7.2972in" svg:y="10.8752in" svg:width="0.2in" svg:height="0.1283in"><draw:text-box><text:p text:style-name="MP6"><text:page-number text:select-page="current">62</text:page-number></text:p></draw:text-box></draw:frame><draw:frame draw:style-name="Mfr3" draw:name="Frame375" text:anchor-type="char" svg:x="7.2972in" svg:y="10.8752in" svg:width="0.2in" svg:height="0.1283in"><draw:text-box><text:p text:style-name="MP6"><text:page-number text:select-page="current">62</text:page-number></text:p></draw:text-box></draw:frame><draw:frame draw:style-name="Mfr3" draw:name="Frame3751" text:anchor-type="char" svg:x="7.2972in" svg:y="10.8752in" svg:width="0.2in" svg:height="0.1283in"><draw:text-box><text:p text:style-name="MP6"><text:page-number text:select-page="current">62</text:page-number></text:p></draw:text-box></draw:frame><draw:frame draw:style-name="Mfr3" draw:name="Frame37511" text:anchor-type="char" svg:x="7.2972in" svg:y="10.8752in" svg:width="0.2in" svg:height="0.1283in"><draw:text-box><text:p text:style-name="MP6"><text:page-number text:select-page="current">62</text:page-number></text:p></draw:text-box></draw:frame><draw:frame draw:style-name="Mfr3" draw:name="Frame375111" text:anchor-type="char" svg:x="7.2972in" svg:y="10.8752in" svg:width="0.2in" svg:height="0.1283in"><draw:text-box><text:p text:style-name="MP6"><text:page-number text:select-page="current">62</text:page-number></text:p></draw:text-box></draw:frame><draw:frame draw:style-name="Mfr3" draw:name="Frame3741111" text:anchor-type="char" svg:x="7.2972in" svg:y="10.8752in" svg:width="0.2in" svg:height="0.1283in"><draw:text-box><text:p text:style-name="MP6"><text:page-number text:select-page="current">62</text:page-number></text:p></draw:text-box></draw:frame><draw:frame draw:style-name="Mfr3" draw:name="Frame3701111" text:anchor-type="char" svg:x="7.2972in" svg:y="10.8752in" svg:width="0.2in" svg:height="0.1283in"><draw:text-box><text:p text:style-name="MP6"><text:page-number text:select-page="current">62</text:page-number></text:p></draw:text-box></draw:frame><draw:frame draw:style-name="Mfr4" draw:name="Frame36511" text:anchor-type="char" svg:x="7.2972in" svg:y="10.8752in" svg:width="0.2in" svg:height="0.1283in"><draw:text-box><text:p text:style-name="MP6"><text:page-number text:select-page="current">62</text:page-number></text:p></draw:text-box></draw:frame><draw:frame draw:style-name="Mfr2" draw:name="Image1289" text:anchor-type="char" svg:x="0.7736in" svg:y="10.8752in" svg:width="1.9181in" svg:height="0.128in"><draw:image xlink:href="Pictures/10000001000000B80000000C00EA2F60.png" xlink:type="simple" xlink:show="embed" xlink:actuate="onLoad" draw:mime-type="image/png"/></draw:frame><draw:frame draw:style-name="Mfr2" draw:name="Image1290" text:anchor-type="char" svg:x="7.2972in" svg:y="10.8752in" svg:width="0.1984in" svg:height="0.128in"><draw:image xlink:href="Pictures/10000001000000130000000C5161F074.png" xlink:type="simple" xlink:show="embed" xlink:actuate="onLoad" draw:mime-type="image/png"/></draw:frame></text:p>
      </style:footer-left>
    </style:master-page>
    <style:master-page style:name="Converted61" style:page-layout-name="Mpm8" draw:style-name="Mdp1">
      <style:header>
        <text:p text:style-name="MP1"><draw:frame draw:style-name="Mfr3" draw:name="Frame373" text:anchor-type="char" svg:x="1.6811in" svg:y="0.5965in" svg:width="1.6in" svg:height="0.4043in"><draw:text-box><text:p text:style-name="MP7"><text:span text:style-name="MT15">ATOS</text:span><text:span text:style-name="MT16"> </text:span><text:span text:style-name="MT15">DO</text:span><text:span text:style-name="MT17"> </text:span><text:span text:style-name="MT18">PODER</text:span></text:p><text:p text:style-name="MP8"><text:span text:style-name="MT15">EXECUTIVO</text:span><text:span text:style-name="MT19"> </text:span><text:span text:style-name="MT18">MUNICIPAL</text:span></text:p></draw:text-box></draw:frame><draw:frame draw:style-name="Mfr3" draw:name="Frame376" text:anchor-type="char" svg:x="1.6811in" svg:y="0.5965in" svg:width="1.6in" svg:height="0.4043in"><draw:text-box><text:p text:style-name="MP7"><text:span text:style-name="MT15">ATOS</text:span><text:span text:style-name="MT16"> </text:span><text:span text:style-name="MT15">DO</text:span><text:span text:style-name="MT17"> </text:span><text:span text:style-name="MT18">PODER</text:span></text:p><text:p text:style-name="MP8"><text:span text:style-name="MT15">EXECUTIVO</text:span><text:span text:style-name="MT19"> </text:span><text:span text:style-name="MT18">MUNICIPAL</text:span></text:p></draw:text-box></draw:frame><draw:frame draw:style-name="Mfr3" draw:name="Frame3761" text:anchor-type="char" svg:x="1.6811in" svg:y="0.5965in" svg:width="1.6in" svg:height="0.4043in"><draw:text-box><text:p text:style-name="MP7"><text:span text:style-name="MT15">ATOS</text:span><text:span text:style-name="MT16"> </text:span><text:span text:style-name="MT15">DO</text:span><text:span text:style-name="MT17"> </text:span><text:span text:style-name="MT18">PODER</text:span></text:p><text:p text:style-name="MP8"><text:span text:style-name="MT15">EXECUTIVO</text:span><text:span text:style-name="MT19"> </text:span><text:span text:style-name="MT18">MUNICIPAL</text:span></text:p></draw:text-box></draw:frame><draw:frame draw:style-name="Mfr3" draw:name="Frame37611" text:anchor-type="char" svg:x="1.6811in" svg:y="0.5965in" svg:width="1.6in" svg:height="0.4043in"><draw:text-box><text:p text:style-name="MP7"><text:span text:style-name="MT15">ATOS</text:span><text:span text:style-name="MT16"> </text:span><text:span text:style-name="MT15">DO</text:span><text:span text:style-name="MT17"> </text:span><text:span text:style-name="MT18">PODER</text:span></text:p><text:p text:style-name="MP8"><text:span text:style-name="MT15">EXECUTIVO</text:span><text:span text:style-name="MT19"> </text:span><text:span text:style-name="MT18">MUNICIPAL</text:span></text:p></draw:text-box></draw:frame><draw:frame draw:style-name="Mfr3" draw:name="Frame376111" text:anchor-type="char" svg:x="1.6811in" svg:y="0.5965in" svg:width="1.6in" svg:height="0.4043in"><draw:text-box><text:p text:style-name="MP7"><text:span text:style-name="MT15">ATOS</text:span><text:span text:style-name="MT16"> </text:span><text:span text:style-name="MT15">DO</text:span><text:span text:style-name="MT17"> </text:span><text:span text:style-name="MT18">PODER</text:span></text:p><text:p text:style-name="MP8"><text:span text:style-name="MT15">EXECUTIVO</text:span><text:span text:style-name="MT19"> </text:span><text:span text:style-name="MT18">MUNICIPAL</text:span></text:p></draw:text-box></draw:frame><draw:frame draw:style-name="Mfr3" draw:name="Frame3751111" text:anchor-type="char" svg:x="1.6811in" svg:y="0.5965in" svg:width="1.6in" svg:height="0.4043in"><draw:text-box><text:p text:style-name="MP7"><text:span text:style-name="MT15">ATOS</text:span><text:span text:style-name="MT16"> </text:span><text:span text:style-name="MT15">DO</text:span><text:span text:style-name="MT17"> </text:span><text:span text:style-name="MT18">PODER</text:span></text:p><text:p text:style-name="MP8"><text:span text:style-name="MT15">EXECUTIVO</text:span><text:span text:style-name="MT19"> </text:span><text:span text:style-name="MT18">MUNICIPAL</text:span></text:p></draw:text-box></draw:frame><draw:frame draw:style-name="Mfr3" draw:name="Frame371111" text:anchor-type="char" svg:x="1.6811in" svg:y="0.5965in" svg:width="1.6in" svg:height="0.4043in"><draw:text-box><text:p text:style-name="MP7"><text:span text:style-name="MT15">ATOS</text:span><text:span text:style-name="MT16"> </text:span><text:span text:style-name="MT15">DO</text:span><text:span text:style-name="MT17"> </text:span><text:span text:style-name="MT18">PODER</text:span></text:p><text:p text:style-name="MP8"><text:span text:style-name="MT15">EXECUTIVO</text:span><text:span text:style-name="MT19"> </text:span><text:span text:style-name="MT18">MUNICIPAL</text:span></text:p></draw:text-box></draw:frame><draw:frame draw:style-name="Mfr4" draw:name="Frame36611" text:anchor-type="char" svg:x="1.6811in" svg:y="0.5965in" svg:width="1.6in" svg:height="0.4043in"><draw:text-box><text:p text:style-name="MP7"><text:span text:style-name="MT15">ATOS</text:span><text:span text:style-name="MT16"> </text:span><text:span text:style-name="MT15">DO</text:span><text:span text:style-name="MT17"> </text:span><text:span text:style-name="MT18">PODER</text:span></text:p><text:p text:style-name="MP8"><text:span text:style-name="MT15">EXECUTIVO</text:span><text:span text:style-name="MT19"> </text:span><text:span text:style-name="MT18">MUNICIPAL</text:span></text:p></draw:text-box></draw:frame><draw:frame draw:style-name="Mfr3" draw:name="Frame377" text:anchor-type="char" svg:x="5.5709in" svg:y="0.7409in" svg:width="1.9252in" svg:height="0.2035in"><draw:text-box><text:p text:style-name="MP3"><text:span text:style-name="MT20">DOM</text:span><text:span text:style-name="MT21"> </text:span><text:span text:style-name="MT20">7655</text:span><text:span text:style-name="MT21"> </text:span><text:span text:style-name="MT20">-</text:span><text:span text:style-name="MT21"> </text:span><text:span text:style-name="MT20">25 de</text:span><text:span text:style-name="MT21"> </text:span><text:span text:style-name="MT20">Agosto</text:span><text:span text:style-name="MT21"> </text:span><text:span text:style-name="MT20">de </text:span><text:span text:style-name="MT22">2026</text:span></text:p></draw:text-box></draw:frame><draw:frame draw:style-name="Mfr3" draw:name="Frame3771" text:anchor-type="char" svg:x="5.5709in" svg:y="0.7409in" svg:width="1.9252in" svg:height="0.2035in"><draw:text-box><text:p text:style-name="MP3"><text:span text:style-name="MT20">DOM</text:span><text:span text:style-name="MT21"> </text:span><text:span text:style-name="MT20">7655</text:span><text:span text:style-name="MT21"> </text:span><text:span text:style-name="MT20">-</text:span><text:span text:style-name="MT21"> </text:span><text:span text:style-name="MT20">25 de</text:span><text:span text:style-name="MT21"> </text:span><text:span text:style-name="MT20">Agosto</text:span><text:span text:style-name="MT21"> </text:span><text:span text:style-name="MT20">de </text:span><text:span text:style-name="MT22">2026</text:span></text:p></draw:text-box></draw:frame><draw:frame draw:style-name="Mfr3" draw:name="Frame37711" text:anchor-type="char" svg:x="5.5709in" svg:y="0.7409in" svg:width="1.9252in" svg:height="0.2035in"><draw:text-box><text:p text:style-name="MP3"><text:span text:style-name="MT20">DOM</text:span><text:span text:style-name="MT21"> </text:span><text:span text:style-name="MT20">7655</text:span><text:span text:style-name="MT21"> </text:span><text:span text:style-name="MT20">-</text:span><text:span text:style-name="MT21"> </text:span><text:span text:style-name="MT20">25 de</text:span><text:span text:style-name="MT21"> </text:span><text:span text:style-name="MT20">Agosto</text:span><text:span text:style-name="MT21"> </text:span><text:span text:style-name="MT20">de </text:span><text:span text:style-name="MT22">2026</text:span></text:p></draw:text-box></draw:frame><draw:frame draw:style-name="Mfr3" draw:name="Frame377111" text:anchor-type="char" svg:x="5.5709in" svg:y="0.7409in" svg:width="1.9252in" svg:height="0.2035in"><draw:text-box><text:p text:style-name="MP3"><text:span text:style-name="MT20">DOM</text:span><text:span text:style-name="MT21"> </text:span><text:span text:style-name="MT20">7655</text:span><text:span text:style-name="MT21"> </text:span><text:span text:style-name="MT20">-</text:span><text:span text:style-name="MT21"> </text:span><text:span text:style-name="MT20">25 de</text:span><text:span text:style-name="MT21"> </text:span><text:span text:style-name="MT20">Agosto</text:span><text:span text:style-name="MT21"> </text:span><text:span text:style-name="MT20">de </text:span><text:span text:style-name="MT22">2026</text:span></text:p></draw:text-box></draw:frame><draw:frame draw:style-name="Mfr3" draw:name="Frame3771111" text:anchor-type="char" svg:x="5.5709in" svg:y="0.7409in" svg:width="1.9252in" svg:height="0.2035in"><draw:text-box><text:p text:style-name="MP3"><text:span text:style-name="MT20">DOM</text:span><text:span text:style-name="MT21"> </text:span><text:span text:style-name="MT20">7655</text:span><text:span text:style-name="MT21"> </text:span><text:span text:style-name="MT20">-</text:span><text:span text:style-name="MT21"> </text:span><text:span text:style-name="MT20">25 de</text:span><text:span text:style-name="MT21"> </text:span><text:span text:style-name="MT20">Agosto</text:span><text:span text:style-name="MT21"> </text:span><text:span text:style-name="MT20">de </text:span><text:span text:style-name="MT22">2026</text:span></text:p></draw:text-box></draw:frame><draw:frame draw:style-name="Mfr3" draw:name="Frame3761111" text:anchor-type="char" svg:x="5.5709in" svg:y="0.7409in" svg:width="1.9252in" svg:height="0.2035in"><draw:text-box><text:p text:style-name="MP3"><text:span text:style-name="MT20">DOM</text:span><text:span text:style-name="MT21"> </text:span><text:span text:style-name="MT20">7655</text:span><text:span text:style-name="MT21"> </text:span><text:span text:style-name="MT20">-</text:span><text:span text:style-name="MT21"> </text:span><text:span text:style-name="MT20">25 de</text:span><text:span text:style-name="MT21"> </text:span><text:span text:style-name="MT20">Agosto</text:span><text:span text:style-name="MT21"> </text:span><text:span text:style-name="MT20">de </text:span><text:span text:style-name="MT22">2026</text:span></text:p></draw:text-box></draw:frame><draw:frame draw:style-name="Mfr3" draw:name="Frame3721" text:anchor-type="char" svg:x="5.5709in" svg:y="0.7409in" svg:width="1.9252in" svg:height="0.2035in"><draw:text-box><text:p text:style-name="MP3"><text:span text:style-name="MT20">DOM</text:span><text:span text:style-name="MT21"> </text:span><text:span text:style-name="MT20">7655</text:span><text:span text:style-name="MT21"> </text:span><text:span text:style-name="MT20">-</text:span><text:span text:style-name="MT21"> </text:span><text:span text:style-name="MT20">25 de</text:span><text:span text:style-name="MT21"> </text:span><text:span text:style-name="MT20">Agosto</text:span><text:span text:style-name="MT21"> </text:span><text:span text:style-name="MT20">de </text:span><text:span text:style-name="MT22">2026</text:span></text:p></draw:text-box></draw:frame><draw:frame draw:style-name="Mfr4" draw:name="Frame3671" text:anchor-type="char" svg:x="5.5709in" svg:y="0.7409in" svg:width="1.9252in" svg:height="0.2035in"><draw:text-box><text:p text:style-name="MP3"><text:span text:style-name="MT20">DOM</text:span><text:span text:style-name="MT21"> </text:span><text:span text:style-name="MT20">7655</text:span><text:span text:style-name="MT21"> </text:span><text:span text:style-name="MT20">-</text:span><text:span text:style-name="MT21"> </text:span><text:span text:style-name="MT20">25 de</text:span><text:span text:style-name="MT21"> </text:span><text:span text:style-name="MT20">Agosto</text:span><text:span text:style-name="MT21"> </text:span><text:span text:style-name="MT20">de </text:span><text:span text:style-name="MT22">2026</text:span></text:p></draw:text-box></draw:frame><draw:frame draw:style-name="Mfr2" draw:name="Image1291" text:anchor-type="char" svg:x="0.4925in" svg:y="0in" svg:width="7.7756in" svg:height="1.3874in"><draw:image xlink:href="Pictures/10000001000002EA00000085A3334DB7.png" xlink:type="simple" xlink:show="embed" xlink:actuate="onLoad" draw:mime-type="image/png"/></draw:frame><draw:frame draw:style-name="Mfr2" draw:name="Image1292" text:anchor-type="char" svg:x="1.6811in" svg:y="0.5965in" svg:width="1.5984in" svg:height="0.4035in"><draw:image xlink:href="Pictures/100000010000009900000026A14CA22C.png" xlink:type="simple" xlink:show="embed" xlink:actuate="onLoad" draw:mime-type="image/png"/></draw:frame><draw:frame draw:style-name="Mfr2" draw:name="Image1293" text:anchor-type="char" svg:x="5.5709in" svg:y="0.7409in" svg:width="1.9236in" svg:height="0.2028in"><draw:image xlink:href="Pictures/10000001000000B800000013402D6D80.png" xlink:type="simple" xlink:show="embed" xlink:actuate="onLoad" draw:mime-type="image/png"/></draw:frame></text:p>
      </style:header>
      <style:header-left>
        <text:p text:style-name="MP1"><draw:frame draw:style-name="Mfr2" draw:name="Image1294" text:anchor-type="char" svg:x="0.4925in" svg:y="0in" svg:width="7.7756in" svg:height="1.3874in" draw:z-index="456"><draw:image xlink:href="Pictures/10000001000002EA00000085A3334DB7.png" xlink:type="simple" xlink:show="embed" xlink:actuate="onLoad" draw:mime-type="image/png"/></draw:frame><draw:frame draw:style-name="Mfr2" draw:name="Image1295" text:anchor-type="char" svg:x="1.6811in" svg:y="0.5965in" svg:width="1.5984in" svg:height="0.4035in" draw:z-index="455"><draw:image xlink:href="Pictures/100000010000009900000026A14CA22C.png" xlink:type="simple" xlink:show="embed" xlink:actuate="onLoad" draw:mime-type="image/png"/></draw:frame><draw:frame draw:style-name="Mfr2" draw:name="Image1296" text:anchor-type="char" svg:x="5.5709in" svg:y="0.7409in" svg:width="1.9236in" svg:height="0.2028in" draw:z-index="1186"><draw:image xlink:href="Pictures/10000001000000B800000013402D6D80.png" xlink:type="simple" xlink:show="embed" xlink:actuate="onLoad" draw:mime-type="image/png"/></draw:frame></text:p>
      </style:header-left>
      <style:footer>
        <text:p text:style-name="MP1"><draw:frame draw:style-name="Mfr1" draw:name="Image 478 Copy 1 Copy 1 Copy 1 Copy 1 Copy 1 Copy 1 Copy 1 Copy 1 Copy 1 Copy 1" text:anchor-type="char" svg:x="3.7902in" svg:y="10.5945in" svg:width="0.6866in" svg:height="0.6189in"><draw:image xlink:href="Pictures/10000001000000840000007752069C51.png" xlink:type="simple" xlink:show="embed" xlink:actuate="onLoad" draw:mime-type="image/png"/></draw:frame><draw:frame draw:style-name="Mfr3" draw:name="Frame89"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380"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380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380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3801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38011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379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375111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370111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93" text:anchor-type="char" svg:x="7.2972in" svg:y="10.8752in" svg:width="0.2in" svg:height="0.1283in"><draw:text-box><text:p text:style-name="MP9"><text:span text:style-name="MT14"><text:page-number text:select-page="current">63</text:page-number></text:span></text:p></draw:text-box></draw:frame><draw:frame draw:style-name="Mfr3" draw:name="Frame382" text:anchor-type="char" svg:x="7.2972in" svg:y="10.8752in" svg:width="0.2in" svg:height="0.1283in"><draw:text-box><text:p text:style-name="MP6"><text:page-number text:select-page="current">63</text:page-number></text:p></draw:text-box></draw:frame><draw:frame draw:style-name="Mfr3" draw:name="Frame3821" text:anchor-type="char" svg:x="7.2972in" svg:y="10.8752in" svg:width="0.2in" svg:height="0.1283in"><draw:text-box><text:p text:style-name="MP6"><text:page-number text:select-page="current">63</text:page-number></text:p></draw:text-box></draw:frame><draw:frame draw:style-name="Mfr3" draw:name="Frame38211" text:anchor-type="char" svg:x="7.2972in" svg:y="10.8752in" svg:width="0.2in" svg:height="0.1283in"><draw:text-box><text:p text:style-name="MP6"><text:page-number text:select-page="current">63</text:page-number></text:p></draw:text-box></draw:frame><draw:frame draw:style-name="Mfr3" draw:name="Frame382111" text:anchor-type="char" svg:x="7.2972in" svg:y="10.8752in" svg:width="0.2in" svg:height="0.1283in"><draw:text-box><text:p text:style-name="MP6"><text:page-number text:select-page="current">63</text:page-number></text:p></draw:text-box></draw:frame><draw:frame draw:style-name="Mfr3" draw:name="Frame3821111" text:anchor-type="char" svg:x="7.2972in" svg:y="10.8752in" svg:width="0.2in" svg:height="0.1283in"><draw:text-box><text:p text:style-name="MP6"><text:page-number text:select-page="current">63</text:page-number></text:p></draw:text-box></draw:frame><draw:frame draw:style-name="Mfr3" draw:name="Frame38011111" text:anchor-type="char" svg:x="7.2972in" svg:y="10.8752in" svg:width="0.2in" svg:height="0.1283in"><draw:text-box><text:p text:style-name="MP6"><text:page-number text:select-page="current">63</text:page-number></text:p></draw:text-box></draw:frame><draw:frame draw:style-name="Mfr3" draw:name="Frame37611111" text:anchor-type="char" svg:x="7.2972in" svg:y="10.8752in" svg:width="0.2in" svg:height="0.1283in"><draw:text-box><text:p text:style-name="MP6"><text:page-number text:select-page="current">63</text:page-number></text:p></draw:text-box></draw:frame><draw:frame draw:style-name="Mfr4" draw:name="Frame3711111" text:anchor-type="char" svg:x="7.2972in" svg:y="10.8752in" svg:width="0.2in" svg:height="0.1283in"><draw:text-box><text:p text:style-name="MP6"><text:page-number text:select-page="current">63</text:page-number></text:p></draw:text-box></draw:frame><draw:frame draw:style-name="Mfr2" draw:name="Image1297" text:anchor-type="char" svg:x="0.7736in" svg:y="10.8752in" svg:width="1.9181in" svg:height="0.128in" draw:z-index="75"><draw:image xlink:href="Pictures/10000001000000B80000000C00EA2F60.png" xlink:type="simple" xlink:show="embed" xlink:actuate="onLoad" draw:mime-type="image/png"/></draw:frame><draw:frame draw:style-name="Mfr2" draw:name="Image1298" text:anchor-type="char" svg:x="7.2972in" svg:y="10.8752in" svg:width="0.1984in" svg:height="0.128in" draw:z-index="77"><draw:image xlink:href="Pictures/10000001000000130000000C5161F074.png" xlink:type="simple" xlink:show="embed" xlink:actuate="onLoad" draw:mime-type="image/png"/></draw:frame></text:p>
      </style:footer>
      <style:footer-left>
        <text:p text:style-name="MP1"><draw:frame draw:style-name="Mfr1" draw:name="Image 475 Copy 1 Copy 1 Copy 1 Copy 1 Copy 1 Copy 1 Copy 1 Copy 1 Copy 1 Copy 1" text:anchor-type="char" svg:x="3.7902in" svg:y="10.5945in" svg:width="0.6866in" svg:height="0.6189in" draw:z-index="223"><draw:image xlink:href="Pictures/10000001000000840000007752069C51.png" xlink:type="simple" xlink:show="embed" xlink:actuate="onLoad" draw:mime-type="image/png"/></draw:frame><draw:frame draw:style-name="Mfr2" draw:name="Image1299" text:anchor-type="char" svg:x="0.7736in" svg:y="10.8752in" svg:width="1.9181in" svg:height="0.128in" draw:z-index="1187"><draw:image xlink:href="Pictures/10000001000000B80000000C00EA2F60.png" xlink:type="simple" xlink:show="embed" xlink:actuate="onLoad" draw:mime-type="image/png"/></draw:frame><draw:frame draw:style-name="Mfr2" draw:name="Image1300" text:anchor-type="char" svg:x="7.2972in" svg:y="10.8752in" svg:width="0.1984in" svg:height="0.128in" draw:z-index="1188"><draw:image xlink:href="Pictures/10000001000000130000000C5161F074.png" xlink:type="simple" xlink:show="embed" xlink:actuate="onLoad" draw:mime-type="image/png"/></draw:frame></text:p>
      </style:footer-left>
    </style:master-page>
    <style:master-page style:name="Converted62" style:page-layout-name="Mpm8" draw:style-name="Mdp1">
      <style:header>
        <text:p text:style-name="MP1"><draw:frame draw:style-name="Mfr2" draw:name="Image1301" text:anchor-type="char" svg:x="0.4925in" svg:y="0in" svg:width="7.7756in" svg:height="1.3874in" draw:z-index="1189"><draw:image xlink:href="Pictures/10000001000002EA00000085A3334DB7.png" xlink:type="simple" xlink:show="embed" xlink:actuate="onLoad" draw:mime-type="image/png"/></draw:frame><draw:frame draw:style-name="Mfr2" draw:name="Image1302" text:anchor-type="char" svg:x="1.6811in" svg:y="0.5965in" svg:width="1.5984in" svg:height="0.4035in" draw:z-index="1190"><draw:image xlink:href="Pictures/100000010000009900000026A14CA22C.png" xlink:type="simple" xlink:show="embed" xlink:actuate="onLoad" draw:mime-type="image/png"/></draw:frame><draw:frame draw:style-name="Mfr2" draw:name="Image1303" text:anchor-type="char" svg:x="5.5709in" svg:y="0.7409in" svg:width="1.9236in" svg:height="0.2028in" draw:z-index="1191"><draw:image xlink:href="Pictures/10000001000000B800000013402D6D80.png" xlink:type="simple" xlink:show="embed" xlink:actuate="onLoad" draw:mime-type="image/png"/></draw:frame></text:p>
      </style:header>
      <style:header-left>
        <text:p text:style-name="MP1"><draw:frame draw:style-name="Mfr3" draw:name="Frame153" text:anchor-type="char" svg:x="1.6811in" svg:y="0.5965in" svg:width="1.6in" svg:height="0.4043in"><draw:text-box><text:p text:style-name="MP7"><text:span text:style-name="MT15">ATOS</text:span><text:span text:style-name="MT16"> </text:span><text:span text:style-name="MT15">DO</text:span><text:span text:style-name="MT17"> </text:span><text:span text:style-name="MT18">PODER</text:span></text:p><text:p text:style-name="MP8"><text:span text:style-name="MT15">EXECUTIVO</text:span><text:span text:style-name="MT19"> </text:span><text:span text:style-name="MT18">MUNICIPAL</text:span></text:p></draw:text-box></draw:frame><draw:frame draw:style-name="Mfr3" draw:name="Frame387" text:anchor-type="char" svg:x="1.6811in" svg:y="0.5965in" svg:width="1.6in" svg:height="0.4043in"><draw:text-box><text:p text:style-name="MP7"><text:span text:style-name="MT15">ATOS</text:span><text:span text:style-name="MT16"> </text:span><text:span text:style-name="MT15">DO</text:span><text:span text:style-name="MT17"> </text:span><text:span text:style-name="MT18">PODER</text:span></text:p><text:p text:style-name="MP8"><text:span text:style-name="MT15">EXECUTIVO</text:span><text:span text:style-name="MT19"> </text:span><text:span text:style-name="MT18">MUNICIPAL</text:span></text:p></draw:text-box></draw:frame><draw:frame draw:style-name="Mfr3" draw:name="Frame3871" text:anchor-type="char" svg:x="1.6811in" svg:y="0.5965in" svg:width="1.6in" svg:height="0.4043in"><draw:text-box><text:p text:style-name="MP7"><text:span text:style-name="MT15">ATOS</text:span><text:span text:style-name="MT16"> </text:span><text:span text:style-name="MT15">DO</text:span><text:span text:style-name="MT17"> </text:span><text:span text:style-name="MT18">PODER</text:span></text:p><text:p text:style-name="MP8"><text:span text:style-name="MT15">EXECUTIVO</text:span><text:span text:style-name="MT19"> </text:span><text:span text:style-name="MT18">MUNICIPAL</text:span></text:p></draw:text-box></draw:frame><draw:frame draw:style-name="Mfr3" draw:name="Frame38711" text:anchor-type="char" svg:x="1.6811in" svg:y="0.5965in" svg:width="1.6in" svg:height="0.4043in"><draw:text-box><text:p text:style-name="MP7"><text:span text:style-name="MT15">ATOS</text:span><text:span text:style-name="MT16"> </text:span><text:span text:style-name="MT15">DO</text:span><text:span text:style-name="MT17"> </text:span><text:span text:style-name="MT18">PODER</text:span></text:p><text:p text:style-name="MP8"><text:span text:style-name="MT15">EXECUTIVO</text:span><text:span text:style-name="MT19"> </text:span><text:span text:style-name="MT18">MUNICIPAL</text:span></text:p></draw:text-box></draw:frame><draw:frame draw:style-name="Mfr3" draw:name="Frame387111" text:anchor-type="char" svg:x="1.6811in" svg:y="0.5965in" svg:width="1.6in" svg:height="0.4043in"><draw:text-box><text:p text:style-name="MP7"><text:span text:style-name="MT15">ATOS</text:span><text:span text:style-name="MT16"> </text:span><text:span text:style-name="MT15">DO</text:span><text:span text:style-name="MT17"> </text:span><text:span text:style-name="MT18">PODER</text:span></text:p><text:p text:style-name="MP8"><text:span text:style-name="MT15">EXECUTIVO</text:span><text:span text:style-name="MT19"> </text:span><text:span text:style-name="MT18">MUNICIPAL</text:span></text:p></draw:text-box></draw:frame><draw:frame draw:style-name="Mfr3" draw:name="Frame3871111" text:anchor-type="char" svg:x="1.6811in" svg:y="0.5965in" svg:width="1.6in" svg:height="0.4043in"><draw:text-box><text:p text:style-name="MP7"><text:span text:style-name="MT15">ATOS</text:span><text:span text:style-name="MT16"> </text:span><text:span text:style-name="MT15">DO</text:span><text:span text:style-name="MT17"> </text:span><text:span text:style-name="MT18">PODER</text:span></text:p><text:p text:style-name="MP8"><text:span text:style-name="MT15">EXECUTIVO</text:span><text:span text:style-name="MT19"> </text:span><text:span text:style-name="MT18">MUNICIPAL</text:span></text:p></draw:text-box></draw:frame><draw:frame draw:style-name="Mfr3" draw:name="Frame3861" text:anchor-type="char" svg:x="1.6811in" svg:y="0.5965in" svg:width="1.6in" svg:height="0.4043in"><draw:text-box><text:p text:style-name="MP7"><text:span text:style-name="MT15">ATOS</text:span><text:span text:style-name="MT16"> </text:span><text:span text:style-name="MT15">DO</text:span><text:span text:style-name="MT17"> </text:span><text:span text:style-name="MT18">PODER</text:span></text:p><text:p text:style-name="MP8"><text:span text:style-name="MT15">EXECUTIVO</text:span><text:span text:style-name="MT19"> </text:span><text:span text:style-name="MT18">MUNICIPAL</text:span></text:p></draw:text-box></draw:frame><draw:frame draw:style-name="Mfr3" draw:name="Frame3811111" text:anchor-type="char" svg:x="1.6811in" svg:y="0.5965in" svg:width="1.6in" svg:height="0.4043in"><draw:text-box><text:p text:style-name="MP7"><text:span text:style-name="MT15">ATOS</text:span><text:span text:style-name="MT16"> </text:span><text:span text:style-name="MT15">DO</text:span><text:span text:style-name="MT17"> </text:span><text:span text:style-name="MT18">PODER</text:span></text:p><text:p text:style-name="MP8"><text:span text:style-name="MT15">EXECUTIVO</text:span><text:span text:style-name="MT19"> </text:span><text:span text:style-name="MT18">MUNICIPAL</text:span></text:p></draw:text-box></draw:frame><draw:frame draw:style-name="Mfr4" draw:name="Frame376111111" text:anchor-type="char" svg:x="1.6811in" svg:y="0.5965in" svg:width="1.6in" svg:height="0.4043in"><draw:text-box><text:p text:style-name="MP7"><text:span text:style-name="MT15">ATOS</text:span><text:span text:style-name="MT16"> </text:span><text:span text:style-name="MT15">DO</text:span><text:span text:style-name="MT17"> </text:span><text:span text:style-name="MT18">PODER</text:span></text:p><text:p text:style-name="MP8"><text:span text:style-name="MT15">EXECUTIVO</text:span><text:span text:style-name="MT19"> </text:span><text:span text:style-name="MT18">MUNICIPAL</text:span></text:p></draw:text-box></draw:frame><draw:frame draw:style-name="Mfr3" draw:name="Frame188" text:anchor-type="char" svg:x="5.5709in" svg:y="0.7409in" svg:width="1.9252in" svg:height="0.2035in"><draw:text-box><text:p text:style-name="MP3"><text:span text:style-name="MT20">DOM</text:span><text:span text:style-name="MT21"> </text:span><text:span text:style-name="MT20">7655</text:span><text:span text:style-name="MT21"> </text:span><text:span text:style-name="MT20">-</text:span><text:span text:style-name="MT21"> </text:span><text:span text:style-name="MT20">25 de</text:span><text:span text:style-name="MT21"> </text:span><text:span text:style-name="MT20">Agosto</text:span><text:span text:style-name="MT21"> </text:span><text:span text:style-name="MT20">de </text:span><text:span text:style-name="MT22">2026</text:span></text:p></draw:text-box></draw:frame><draw:frame draw:style-name="Mfr3" draw:name="Frame388" text:anchor-type="char" svg:x="5.5709in" svg:y="0.7409in" svg:width="1.9252in" svg:height="0.2035in"><draw:text-box><text:p text:style-name="MP3"><text:span text:style-name="MT20">DOM</text:span><text:span text:style-name="MT21"> </text:span><text:span text:style-name="MT20">7655</text:span><text:span text:style-name="MT21"> </text:span><text:span text:style-name="MT20">-</text:span><text:span text:style-name="MT21"> </text:span><text:span text:style-name="MT20">25 de</text:span><text:span text:style-name="MT21"> </text:span><text:span text:style-name="MT20">Agosto</text:span><text:span text:style-name="MT21"> </text:span><text:span text:style-name="MT20">de </text:span><text:span text:style-name="MT22">2026</text:span></text:p></draw:text-box></draw:frame><draw:frame draw:style-name="Mfr3" draw:name="Frame3881" text:anchor-type="char" svg:x="5.5709in" svg:y="0.7409in" svg:width="1.9252in" svg:height="0.2035in"><draw:text-box><text:p text:style-name="MP3"><text:span text:style-name="MT20">DOM</text:span><text:span text:style-name="MT21"> </text:span><text:span text:style-name="MT20">7655</text:span><text:span text:style-name="MT21"> </text:span><text:span text:style-name="MT20">-</text:span><text:span text:style-name="MT21"> </text:span><text:span text:style-name="MT20">25 de</text:span><text:span text:style-name="MT21"> </text:span><text:span text:style-name="MT20">Agosto</text:span><text:span text:style-name="MT21"> </text:span><text:span text:style-name="MT20">de </text:span><text:span text:style-name="MT22">2026</text:span></text:p></draw:text-box></draw:frame><draw:frame draw:style-name="Mfr3" draw:name="Frame38811" text:anchor-type="char" svg:x="5.5709in" svg:y="0.7409in" svg:width="1.9252in" svg:height="0.2035in"><draw:text-box><text:p text:style-name="MP3"><text:span text:style-name="MT20">DOM</text:span><text:span text:style-name="MT21"> </text:span><text:span text:style-name="MT20">7655</text:span><text:span text:style-name="MT21"> </text:span><text:span text:style-name="MT20">-</text:span><text:span text:style-name="MT21"> </text:span><text:span text:style-name="MT20">25 de</text:span><text:span text:style-name="MT21"> </text:span><text:span text:style-name="MT20">Agosto</text:span><text:span text:style-name="MT21"> </text:span><text:span text:style-name="MT20">de </text:span><text:span text:style-name="MT22">2026</text:span></text:p></draw:text-box></draw:frame><draw:frame draw:style-name="Mfr3" draw:name="Frame388111" text:anchor-type="char" svg:x="5.5709in" svg:y="0.7409in" svg:width="1.9252in" svg:height="0.2035in"><draw:text-box><text:p text:style-name="MP3"><text:span text:style-name="MT20">DOM</text:span><text:span text:style-name="MT21"> </text:span><text:span text:style-name="MT20">7655</text:span><text:span text:style-name="MT21"> </text:span><text:span text:style-name="MT20">-</text:span><text:span text:style-name="MT21"> </text:span><text:span text:style-name="MT20">25 de</text:span><text:span text:style-name="MT21"> </text:span><text:span text:style-name="MT20">Agosto</text:span><text:span text:style-name="MT21"> </text:span><text:span text:style-name="MT20">de </text:span><text:span text:style-name="MT22">2026</text:span></text:p></draw:text-box></draw:frame><draw:frame draw:style-name="Mfr3" draw:name="Frame3881111" text:anchor-type="char" svg:x="5.5709in" svg:y="0.7409in" svg:width="1.9252in" svg:height="0.2035in"><draw:text-box><text:p text:style-name="MP3"><text:span text:style-name="MT20">DOM</text:span><text:span text:style-name="MT21"> </text:span><text:span text:style-name="MT20">7655</text:span><text:span text:style-name="MT21"> </text:span><text:span text:style-name="MT20">-</text:span><text:span text:style-name="MT21"> </text:span><text:span text:style-name="MT20">25 de</text:span><text:span text:style-name="MT21"> </text:span><text:span text:style-name="MT20">Agosto</text:span><text:span text:style-name="MT21"> </text:span><text:span text:style-name="MT20">de </text:span><text:span text:style-name="MT22">2026</text:span></text:p></draw:text-box></draw:frame><draw:frame draw:style-name="Mfr3" draw:name="Frame38711111" text:anchor-type="char" svg:x="5.5709in" svg:y="0.7409in" svg:width="1.9252in" svg:height="0.2035in"><draw:text-box><text:p text:style-name="MP3"><text:span text:style-name="MT20">DOM</text:span><text:span text:style-name="MT21"> </text:span><text:span text:style-name="MT20">7655</text:span><text:span text:style-name="MT21"> </text:span><text:span text:style-name="MT20">-</text:span><text:span text:style-name="MT21"> </text:span><text:span text:style-name="MT20">25 de</text:span><text:span text:style-name="MT21"> </text:span><text:span text:style-name="MT20">Agosto</text:span><text:span text:style-name="MT21"> </text:span><text:span text:style-name="MT20">de </text:span><text:span text:style-name="MT22">2026</text:span></text:p></draw:text-box></draw:frame><draw:frame draw:style-name="Mfr3" draw:name="Frame38211111" text:anchor-type="char" svg:x="5.5709in" svg:y="0.7409in" svg:width="1.9252in" svg:height="0.2035in"><draw:text-box><text:p text:style-name="MP3"><text:span text:style-name="MT20">DOM</text:span><text:span text:style-name="MT21"> </text:span><text:span text:style-name="MT20">7655</text:span><text:span text:style-name="MT21"> </text:span><text:span text:style-name="MT20">-</text:span><text:span text:style-name="MT21"> </text:span><text:span text:style-name="MT20">25 de</text:span><text:span text:style-name="MT21"> </text:span><text:span text:style-name="MT20">Agosto</text:span><text:span text:style-name="MT21"> </text:span><text:span text:style-name="MT20">de </text:span><text:span text:style-name="MT22">2026</text:span></text:p></draw:text-box></draw:frame><draw:frame draw:style-name="Mfr4" draw:name="Frame37711111" text:anchor-type="char" svg:x="5.5709in" svg:y="0.7409in" svg:width="1.9252in" svg:height="0.2035in"><draw:text-box><text:p text:style-name="MP3"><text:span text:style-name="MT20">DOM</text:span><text:span text:style-name="MT21"> </text:span><text:span text:style-name="MT20">7655</text:span><text:span text:style-name="MT21"> </text:span><text:span text:style-name="MT20">-</text:span><text:span text:style-name="MT21"> </text:span><text:span text:style-name="MT20">25 de</text:span><text:span text:style-name="MT21"> </text:span><text:span text:style-name="MT20">Agosto</text:span><text:span text:style-name="MT21"> </text:span><text:span text:style-name="MT20">de </text:span><text:span text:style-name="MT22">2026</text:span></text:p></draw:text-box></draw:frame><draw:frame draw:style-name="Mfr2" draw:name="Image1304" text:anchor-type="char" svg:x="0.4925in" svg:y="0in" svg:width="7.7756in" svg:height="1.3874in" draw:z-index="85"><draw:image xlink:href="Pictures/10000001000002EA00000085A3334DB7.png" xlink:type="simple" xlink:show="embed" xlink:actuate="onLoad" draw:mime-type="image/png"/></draw:frame><draw:frame draw:style-name="Mfr2" draw:name="Image1305" text:anchor-type="char" svg:x="1.6811in" svg:y="0.5965in" svg:width="1.5984in" svg:height="0.4035in" draw:z-index="86"><draw:image xlink:href="Pictures/100000010000009900000026A14CA22C.png" xlink:type="simple" xlink:show="embed" xlink:actuate="onLoad" draw:mime-type="image/png"/></draw:frame><draw:frame draw:style-name="Mfr2" draw:name="Image1306" text:anchor-type="char" svg:x="5.5709in" svg:y="0.7409in" svg:width="1.9236in" svg:height="0.2028in" draw:z-index="87"><draw:image xlink:href="Pictures/10000001000000B800000013402D6D80.png" xlink:type="simple" xlink:show="embed" xlink:actuate="onLoad" draw:mime-type="image/png"/></draw:frame></text:p>
      </style:header-left>
      <style:footer>
        <text:p text:style-name="MP1"><draw:frame draw:style-name="Mfr1" draw:name="Image 478 Copy 1 Copy 1 Copy 1 Copy 1 Copy 1 Copy 1 Copy 1 Copy 1 Copy 1 Copy 1 Copy 1" text:anchor-type="char" svg:x="3.7902in" svg:y="10.5945in" svg:width="0.6866in" svg:height="0.6189in" draw:z-index="33"><draw:image xlink:href="Pictures/10000001000000840000007752069C51.png" xlink:type="simple" xlink:show="embed" xlink:actuate="onLoad" draw:mime-type="image/png"/></draw:frame><draw:frame draw:style-name="Mfr2" draw:name="Image1307" text:anchor-type="char" svg:x="0.7736in" svg:y="10.8752in" svg:width="1.9181in" svg:height="0.128in" draw:z-index="1192"><draw:image xlink:href="Pictures/10000001000000B80000000C00EA2F60.png" xlink:type="simple" xlink:show="embed" xlink:actuate="onLoad" draw:mime-type="image/png"/></draw:frame><draw:frame draw:style-name="Mfr2" draw:name="Image1308" text:anchor-type="char" svg:x="7.2972in" svg:y="10.8752in" svg:width="0.1984in" svg:height="0.128in" draw:z-index="1193"><draw:image xlink:href="Pictures/10000001000000130000000C5161F074.png" xlink:type="simple" xlink:show="embed" xlink:actuate="onLoad" draw:mime-type="image/png"/></draw:frame></text:p>
      </style:footer>
      <style:footer-left>
        <text:p text:style-name="MP1"><draw:frame draw:style-name="Mfr1" draw:name="Image 475 Copy 1 Copy 1 Copy 1 Copy 1 Copy 1 Copy 1 Copy 1 Copy 1 Copy 1 Copy 1 Copy 1" text:anchor-type="char" svg:x="3.7902in" svg:y="10.5945in" svg:width="0.6866in" svg:height="0.6189in"><draw:image xlink:href="Pictures/10000001000000840000007752069C51.png" xlink:type="simple" xlink:show="embed" xlink:actuate="onLoad" draw:mime-type="image/png"/></draw:frame><draw:frame draw:style-name="Mfr3" draw:name="Frame223"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39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39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391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3911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39111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390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385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3801111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26" text:anchor-type="char" svg:x="7.2972in" svg:y="10.8752in" svg:width="0.2in" svg:height="0.1283in"><draw:text-box><text:p text:style-name="MP9"><text:span text:style-name="MT14"><text:page-number text:select-page="current">64</text:page-number></text:span></text:p></draw:text-box></draw:frame><draw:frame draw:style-name="Mfr3" draw:name="Frame392" text:anchor-type="char" svg:x="7.2972in" svg:y="10.8752in" svg:width="0.2in" svg:height="0.1283in"><draw:text-box><text:p text:style-name="MP6"><text:page-number text:select-page="current">64</text:page-number></text:p></draw:text-box></draw:frame><draw:frame draw:style-name="Mfr3" draw:name="Frame3921" text:anchor-type="char" svg:x="7.2972in" svg:y="10.8752in" svg:width="0.2in" svg:height="0.1283in"><draw:text-box><text:p text:style-name="MP6"><text:page-number text:select-page="current">64</text:page-number></text:p></draw:text-box></draw:frame><draw:frame draw:style-name="Mfr3" draw:name="Frame39211" text:anchor-type="char" svg:x="7.2972in" svg:y="10.8752in" svg:width="0.2in" svg:height="0.1283in"><draw:text-box><text:p text:style-name="MP6"><text:page-number text:select-page="current">64</text:page-number></text:p></draw:text-box></draw:frame><draw:frame draw:style-name="Mfr3" draw:name="Frame392111" text:anchor-type="char" svg:x="7.2972in" svg:y="10.8752in" svg:width="0.2in" svg:height="0.1283in"><draw:text-box><text:p text:style-name="MP6"><text:page-number text:select-page="current">64</text:page-number></text:p></draw:text-box></draw:frame><draw:frame draw:style-name="Mfr3" draw:name="Frame3921111" text:anchor-type="char" svg:x="7.2972in" svg:y="10.8752in" svg:width="0.2in" svg:height="0.1283in"><draw:text-box><text:p text:style-name="MP6"><text:page-number text:select-page="current">64</text:page-number></text:p></draw:text-box></draw:frame><draw:frame draw:style-name="Mfr3" draw:name="Frame39111111" text:anchor-type="char" svg:x="7.2972in" svg:y="10.8752in" svg:width="0.2in" svg:height="0.1283in"><draw:text-box><text:p text:style-name="MP6"><text:page-number text:select-page="current">64</text:page-number></text:p></draw:text-box></draw:frame><draw:frame draw:style-name="Mfr3" draw:name="Frame38611" text:anchor-type="char" svg:x="7.2972in" svg:y="10.8752in" svg:width="0.2in" svg:height="0.1283in"><draw:text-box><text:p text:style-name="MP6"><text:page-number text:select-page="current">64</text:page-number></text:p></draw:text-box></draw:frame><draw:frame draw:style-name="Mfr4" draw:name="Frame38111111" text:anchor-type="char" svg:x="7.2972in" svg:y="10.8752in" svg:width="0.2in" svg:height="0.1283in"><draw:text-box><text:p text:style-name="MP6"><text:page-number text:select-page="current">64</text:page-number></text:p></draw:text-box></draw:frame><draw:frame draw:style-name="Mfr2" draw:name="Image1309" text:anchor-type="char" svg:x="0.7736in" svg:y="10.8752in" svg:width="1.9181in" svg:height="0.128in" draw:z-index="90"><draw:image xlink:href="Pictures/10000001000000B80000000C00EA2F60.png" xlink:type="simple" xlink:show="embed" xlink:actuate="onLoad" draw:mime-type="image/png"/></draw:frame><draw:frame draw:style-name="Mfr2" draw:name="Image1310" text:anchor-type="char" svg:x="7.2972in" svg:y="10.8752in" svg:width="0.1984in" svg:height="0.128in" draw:z-index="91"><draw:image xlink:href="Pictures/10000001000000130000000C5161F074.png" xlink:type="simple" xlink:show="embed" xlink:actuate="onLoad" draw:mime-type="image/png"/></draw:frame></text:p>
      </style:footer-left>
    </style:master-page>
    <style:master-page style:name="Converted63" style:page-layout-name="Mpm8" draw:style-name="Mdp1">
      <style:header>
        <text:p text:style-name="MP1"><draw:frame draw:style-name="Mfr3" draw:name="Frame234" text:anchor-type="char" svg:x="1.6811in" svg:y="0.5965in" svg:width="1.6in" svg:height="0.4043in"><draw:text-box><text:p text:style-name="MP7"><text:span text:style-name="MT15">ATOS</text:span><text:span text:style-name="MT16"> </text:span><text:span text:style-name="MT15">DO</text:span><text:span text:style-name="MT17"> </text:span><text:span text:style-name="MT18">PODER</text:span></text:p><text:p text:style-name="MP8"><text:span text:style-name="MT15">EXECUTIVO</text:span><text:span text:style-name="MT19"> </text:span><text:span text:style-name="MT18">MUNICIPAL</text:span></text:p></draw:text-box></draw:frame><draw:frame draw:style-name="Mfr3" draw:name="Frame393" text:anchor-type="char" svg:x="1.6811in" svg:y="0.5965in" svg:width="1.6in" svg:height="0.4043in"><draw:text-box><text:p text:style-name="MP7"><text:span text:style-name="MT15">ATOS</text:span><text:span text:style-name="MT16"> </text:span><text:span text:style-name="MT15">DO</text:span><text:span text:style-name="MT17"> </text:span><text:span text:style-name="MT18">PODER</text:span></text:p><text:p text:style-name="MP8"><text:span text:style-name="MT15">EXECUTIVO</text:span><text:span text:style-name="MT19"> </text:span><text:span text:style-name="MT18">MUNICIPAL</text:span></text:p></draw:text-box></draw:frame><draw:frame draw:style-name="Mfr3" draw:name="Frame3931" text:anchor-type="char" svg:x="1.6811in" svg:y="0.5965in" svg:width="1.6in" svg:height="0.4043in"><draw:text-box><text:p text:style-name="MP7"><text:span text:style-name="MT15">ATOS</text:span><text:span text:style-name="MT16"> </text:span><text:span text:style-name="MT15">DO</text:span><text:span text:style-name="MT17"> </text:span><text:span text:style-name="MT18">PODER</text:span></text:p><text:p text:style-name="MP8"><text:span text:style-name="MT15">EXECUTIVO</text:span><text:span text:style-name="MT19"> </text:span><text:span text:style-name="MT18">MUNICIPAL</text:span></text:p></draw:text-box></draw:frame><draw:frame draw:style-name="Mfr3" draw:name="Frame39311" text:anchor-type="char" svg:x="1.6811in" svg:y="0.5965in" svg:width="1.6in" svg:height="0.4043in"><draw:text-box><text:p text:style-name="MP7"><text:span text:style-name="MT15">ATOS</text:span><text:span text:style-name="MT16"> </text:span><text:span text:style-name="MT15">DO</text:span><text:span text:style-name="MT17"> </text:span><text:span text:style-name="MT18">PODER</text:span></text:p><text:p text:style-name="MP8"><text:span text:style-name="MT15">EXECUTIVO</text:span><text:span text:style-name="MT19"> </text:span><text:span text:style-name="MT18">MUNICIPAL</text:span></text:p></draw:text-box></draw:frame><draw:frame draw:style-name="Mfr3" draw:name="Frame393111" text:anchor-type="char" svg:x="1.6811in" svg:y="0.5965in" svg:width="1.6in" svg:height="0.4043in"><draw:text-box><text:p text:style-name="MP7"><text:span text:style-name="MT15">ATOS</text:span><text:span text:style-name="MT16"> </text:span><text:span text:style-name="MT15">DO</text:span><text:span text:style-name="MT17"> </text:span><text:span text:style-name="MT18">PODER</text:span></text:p><text:p text:style-name="MP8"><text:span text:style-name="MT15">EXECUTIVO</text:span><text:span text:style-name="MT19"> </text:span><text:span text:style-name="MT18">MUNICIPAL</text:span></text:p></draw:text-box></draw:frame><draw:frame draw:style-name="Mfr3" draw:name="Frame3931111" text:anchor-type="char" svg:x="1.6811in" svg:y="0.5965in" svg:width="1.6in" svg:height="0.4043in"><draw:text-box><text:p text:style-name="MP7"><text:span text:style-name="MT15">ATOS</text:span><text:span text:style-name="MT16"> </text:span><text:span text:style-name="MT15">DO</text:span><text:span text:style-name="MT17"> </text:span><text:span text:style-name="MT18">PODER</text:span></text:p><text:p text:style-name="MP8"><text:span text:style-name="MT15">EXECUTIVO</text:span><text:span text:style-name="MT19"> </text:span><text:span text:style-name="MT18">MUNICIPAL</text:span></text:p></draw:text-box></draw:frame><draw:frame draw:style-name="Mfr3" draw:name="Frame39211111" text:anchor-type="char" svg:x="1.6811in" svg:y="0.5965in" svg:width="1.6in" svg:height="0.4043in"><draw:text-box><text:p text:style-name="MP7"><text:span text:style-name="MT15">ATOS</text:span><text:span text:style-name="MT16"> </text:span><text:span text:style-name="MT15">DO</text:span><text:span text:style-name="MT17"> </text:span><text:span text:style-name="MT18">PODER</text:span></text:p><text:p text:style-name="MP8"><text:span text:style-name="MT15">EXECUTIVO</text:span><text:span text:style-name="MT19"> </text:span><text:span text:style-name="MT18">MUNICIPAL</text:span></text:p></draw:text-box></draw:frame><draw:frame draw:style-name="Mfr3" draw:name="Frame387111111" text:anchor-type="char" svg:x="1.6811in" svg:y="0.5965in" svg:width="1.6in" svg:height="0.4043in"><draw:text-box><text:p text:style-name="MP7"><text:span text:style-name="MT15">ATOS</text:span><text:span text:style-name="MT16"> </text:span><text:span text:style-name="MT15">DO</text:span><text:span text:style-name="MT17"> </text:span><text:span text:style-name="MT18">PODER</text:span></text:p><text:p text:style-name="MP8"><text:span text:style-name="MT15">EXECUTIVO</text:span><text:span text:style-name="MT19"> </text:span><text:span text:style-name="MT18">MUNICIPAL</text:span></text:p></draw:text-box></draw:frame><draw:frame draw:style-name="Mfr4" draw:name="Frame382111111" text:anchor-type="char" svg:x="1.6811in" svg:y="0.5965in" svg:width="1.6in" svg:height="0.4043in"><draw:text-box><text:p text:style-name="MP7"><text:span text:style-name="MT15">ATOS</text:span><text:span text:style-name="MT16"> </text:span><text:span text:style-name="MT15">DO</text:span><text:span text:style-name="MT17"> </text:span><text:span text:style-name="MT18">PODER</text:span></text:p><text:p text:style-name="MP8"><text:span text:style-name="MT15">EXECUTIVO</text:span><text:span text:style-name="MT19"> </text:span><text:span text:style-name="MT18">MUNICIPAL</text:span></text:p></draw:text-box></draw:frame><draw:frame draw:style-name="Mfr3" draw:name="Frame244" text:anchor-type="char" svg:x="5.5709in" svg:y="0.7409in" svg:width="1.9252in" svg:height="0.2035in"><draw:text-box><text:p text:style-name="MP3"><text:span text:style-name="MT20">DOM</text:span><text:span text:style-name="MT21"> </text:span><text:span text:style-name="MT20">7655</text:span><text:span text:style-name="MT21"> </text:span><text:span text:style-name="MT20">-</text:span><text:span text:style-name="MT21"> </text:span><text:span text:style-name="MT20">25 de</text:span><text:span text:style-name="MT21"> </text:span><text:span text:style-name="MT20">Agosto</text:span><text:span text:style-name="MT21"> </text:span><text:span text:style-name="MT20">de </text:span><text:span text:style-name="MT22">2026</text:span></text:p></draw:text-box></draw:frame><draw:frame draw:style-name="Mfr3" draw:name="Frame394" text:anchor-type="char" svg:x="5.5709in" svg:y="0.7409in" svg:width="1.9252in" svg:height="0.2035in"><draw:text-box><text:p text:style-name="MP3"><text:span text:style-name="MT20">DOM</text:span><text:span text:style-name="MT21"> </text:span><text:span text:style-name="MT20">7655</text:span><text:span text:style-name="MT21"> </text:span><text:span text:style-name="MT20">-</text:span><text:span text:style-name="MT21"> </text:span><text:span text:style-name="MT20">25 de</text:span><text:span text:style-name="MT21"> </text:span><text:span text:style-name="MT20">Agosto</text:span><text:span text:style-name="MT21"> </text:span><text:span text:style-name="MT20">de </text:span><text:span text:style-name="MT22">2026</text:span></text:p></draw:text-box></draw:frame><draw:frame draw:style-name="Mfr3" draw:name="Frame3941" text:anchor-type="char" svg:x="5.5709in" svg:y="0.7409in" svg:width="1.9252in" svg:height="0.2035in"><draw:text-box><text:p text:style-name="MP3"><text:span text:style-name="MT20">DOM</text:span><text:span text:style-name="MT21"> </text:span><text:span text:style-name="MT20">7655</text:span><text:span text:style-name="MT21"> </text:span><text:span text:style-name="MT20">-</text:span><text:span text:style-name="MT21"> </text:span><text:span text:style-name="MT20">25 de</text:span><text:span text:style-name="MT21"> </text:span><text:span text:style-name="MT20">Agosto</text:span><text:span text:style-name="MT21"> </text:span><text:span text:style-name="MT20">de </text:span><text:span text:style-name="MT22">2026</text:span></text:p></draw:text-box></draw:frame><draw:frame draw:style-name="Mfr3" draw:name="Frame39411" text:anchor-type="char" svg:x="5.5709in" svg:y="0.7409in" svg:width="1.9252in" svg:height="0.2035in"><draw:text-box><text:p text:style-name="MP3"><text:span text:style-name="MT20">DOM</text:span><text:span text:style-name="MT21"> </text:span><text:span text:style-name="MT20">7655</text:span><text:span text:style-name="MT21"> </text:span><text:span text:style-name="MT20">-</text:span><text:span text:style-name="MT21"> </text:span><text:span text:style-name="MT20">25 de</text:span><text:span text:style-name="MT21"> </text:span><text:span text:style-name="MT20">Agosto</text:span><text:span text:style-name="MT21"> </text:span><text:span text:style-name="MT20">de </text:span><text:span text:style-name="MT22">2026</text:span></text:p></draw:text-box></draw:frame><draw:frame draw:style-name="Mfr3" draw:name="Frame394111" text:anchor-type="char" svg:x="5.5709in" svg:y="0.7409in" svg:width="1.9252in" svg:height="0.2035in"><draw:text-box><text:p text:style-name="MP3"><text:span text:style-name="MT20">DOM</text:span><text:span text:style-name="MT21"> </text:span><text:span text:style-name="MT20">7655</text:span><text:span text:style-name="MT21"> </text:span><text:span text:style-name="MT20">-</text:span><text:span text:style-name="MT21"> </text:span><text:span text:style-name="MT20">25 de</text:span><text:span text:style-name="MT21"> </text:span><text:span text:style-name="MT20">Agosto</text:span><text:span text:style-name="MT21"> </text:span><text:span text:style-name="MT20">de </text:span><text:span text:style-name="MT22">2026</text:span></text:p></draw:text-box></draw:frame><draw:frame draw:style-name="Mfr3" draw:name="Frame3941111" text:anchor-type="char" svg:x="5.5709in" svg:y="0.7409in" svg:width="1.9252in" svg:height="0.2035in"><draw:text-box><text:p text:style-name="MP3"><text:span text:style-name="MT20">DOM</text:span><text:span text:style-name="MT21"> </text:span><text:span text:style-name="MT20">7655</text:span><text:span text:style-name="MT21"> </text:span><text:span text:style-name="MT20">-</text:span><text:span text:style-name="MT21"> </text:span><text:span text:style-name="MT20">25 de</text:span><text:span text:style-name="MT21"> </text:span><text:span text:style-name="MT20">Agosto</text:span><text:span text:style-name="MT21"> </text:span><text:span text:style-name="MT20">de </text:span><text:span text:style-name="MT22">2026</text:span></text:p></draw:text-box></draw:frame><draw:frame draw:style-name="Mfr3" draw:name="Frame39311111" text:anchor-type="char" svg:x="5.5709in" svg:y="0.7409in" svg:width="1.9252in" svg:height="0.2035in"><draw:text-box><text:p text:style-name="MP3"><text:span text:style-name="MT20">DOM</text:span><text:span text:style-name="MT21"> </text:span><text:span text:style-name="MT20">7655</text:span><text:span text:style-name="MT21"> </text:span><text:span text:style-name="MT20">-</text:span><text:span text:style-name="MT21"> </text:span><text:span text:style-name="MT20">25 de</text:span><text:span text:style-name="MT21"> </text:span><text:span text:style-name="MT20">Agosto</text:span><text:span text:style-name="MT21"> </text:span><text:span text:style-name="MT20">de </text:span><text:span text:style-name="MT22">2026</text:span></text:p></draw:text-box></draw:frame><draw:frame draw:style-name="Mfr3" draw:name="Frame38811111" text:anchor-type="char" svg:x="5.5709in" svg:y="0.7409in" svg:width="1.9252in" svg:height="0.2035in"><draw:text-box><text:p text:style-name="MP3"><text:span text:style-name="MT20">DOM</text:span><text:span text:style-name="MT21"> </text:span><text:span text:style-name="MT20">7655</text:span><text:span text:style-name="MT21"> </text:span><text:span text:style-name="MT20">-</text:span><text:span text:style-name="MT21"> </text:span><text:span text:style-name="MT20">25 de</text:span><text:span text:style-name="MT21"> </text:span><text:span text:style-name="MT20">Agosto</text:span><text:span text:style-name="MT21"> </text:span><text:span text:style-name="MT20">de </text:span><text:span text:style-name="MT22">2026</text:span></text:p></draw:text-box></draw:frame><draw:frame draw:style-name="Mfr4" draw:name="Frame3831" text:anchor-type="char" svg:x="5.5709in" svg:y="0.7409in" svg:width="1.9252in" svg:height="0.2035in"><draw:text-box><text:p text:style-name="MP3"><text:span text:style-name="MT20">DOM</text:span><text:span text:style-name="MT21"> </text:span><text:span text:style-name="MT20">7655</text:span><text:span text:style-name="MT21"> </text:span><text:span text:style-name="MT20">-</text:span><text:span text:style-name="MT21"> </text:span><text:span text:style-name="MT20">25 de</text:span><text:span text:style-name="MT21"> </text:span><text:span text:style-name="MT20">Agosto</text:span><text:span text:style-name="MT21"> </text:span><text:span text:style-name="MT20">de </text:span><text:span text:style-name="MT22">2026</text:span></text:p></draw:text-box></draw:frame><draw:frame draw:style-name="Mfr2" draw:name="Image1311" text:anchor-type="char" svg:x="0.4925in" svg:y="0in" svg:width="7.7756in" svg:height="1.3874in" draw:z-index="92"><draw:image xlink:href="Pictures/10000001000002EA00000085A3334DB7.png" xlink:type="simple" xlink:show="embed" xlink:actuate="onLoad" draw:mime-type="image/png"/></draw:frame><draw:frame draw:style-name="Mfr2" draw:name="Image1312" text:anchor-type="char" svg:x="1.6811in" svg:y="0.5965in" svg:width="1.5984in" svg:height="0.4035in" draw:z-index="93"><draw:image xlink:href="Pictures/100000010000009900000026A14CA22C.png" xlink:type="simple" xlink:show="embed" xlink:actuate="onLoad" draw:mime-type="image/png"/></draw:frame><draw:frame draw:style-name="Mfr2" draw:name="Image1313" text:anchor-type="char" svg:x="5.5709in" svg:y="0.7409in" svg:width="1.9236in" svg:height="0.2028in" draw:z-index="94"><draw:image xlink:href="Pictures/10000001000000B800000013402D6D80.png" xlink:type="simple" xlink:show="embed" xlink:actuate="onLoad" draw:mime-type="image/png"/></draw:frame></text:p>
      </style:header>
      <style:header-left>
        <text:p text:style-name="MP1"><draw:frame draw:style-name="Mfr2" draw:name="Image1314" text:anchor-type="char" svg:x="0.4925in" svg:y="0in" svg:width="7.7756in" svg:height="1.3874in" draw:z-index="1194"><draw:image xlink:href="Pictures/10000001000002EA00000085A3334DB7.png" xlink:type="simple" xlink:show="embed" xlink:actuate="onLoad" draw:mime-type="image/png"/></draw:frame><draw:frame draw:style-name="Mfr2" draw:name="Image1315" text:anchor-type="char" svg:x="1.6811in" svg:y="0.5965in" svg:width="1.5984in" svg:height="0.4035in" draw:z-index="1195"><draw:image xlink:href="Pictures/100000010000009900000026A14CA22C.png" xlink:type="simple" xlink:show="embed" xlink:actuate="onLoad" draw:mime-type="image/png"/></draw:frame><draw:frame draw:style-name="Mfr2" draw:name="Image1316" text:anchor-type="char" svg:x="5.5709in" svg:y="0.7409in" svg:width="1.9236in" svg:height="0.2028in" draw:z-index="1196"><draw:image xlink:href="Pictures/10000001000000B800000013402D6D80.png" xlink:type="simple" xlink:show="embed" xlink:actuate="onLoad" draw:mime-type="image/png"/></draw:frame></text:p>
      </style:header-left>
      <style:footer>
        <text:p text:style-name="MP1"><draw:frame draw:style-name="Mfr1" draw:name="Image 478 Copy 1 Copy 1 Copy 1 Copy 1 Copy 1 Copy 1 Copy 1 Copy 1 Copy 1 Copy 1 Copy 1 Copy 1" text:anchor-type="char" svg:x="3.7902in" svg:y="10.5945in" svg:width="0.6866in" svg:height="0.6189in"><draw:image xlink:href="Pictures/10000001000000840000007752069C51.png" xlink:type="simple" xlink:show="embed" xlink:actuate="onLoad" draw:mime-type="image/png"/></draw:frame><draw:frame draw:style-name="Mfr3" draw:name="Frame259"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397"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397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397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3971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39711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396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3911111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3861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63" text:anchor-type="char" svg:x="7.2972in" svg:y="10.8752in" svg:width="0.2in" svg:height="0.1283in"><draw:text-box><text:p text:style-name="MP9"><text:span text:style-name="MT14"><text:page-number text:select-page="current">65</text:page-number></text:span></text:p></draw:text-box></draw:frame><draw:frame draw:style-name="Mfr3" draw:name="Frame398" text:anchor-type="char" svg:x="7.2972in" svg:y="10.8752in" svg:width="0.2in" svg:height="0.1283in"><draw:text-box><text:p text:style-name="MP6"><text:page-number text:select-page="current">65</text:page-number></text:p></draw:text-box></draw:frame><draw:frame draw:style-name="Mfr3" draw:name="Frame3981" text:anchor-type="char" svg:x="7.2972in" svg:y="10.8752in" svg:width="0.2in" svg:height="0.1283in"><draw:text-box><text:p text:style-name="MP6"><text:page-number text:select-page="current">65</text:page-number></text:p></draw:text-box></draw:frame><draw:frame draw:style-name="Mfr3" draw:name="Frame39811" text:anchor-type="char" svg:x="7.2972in" svg:y="10.8752in" svg:width="0.2in" svg:height="0.1283in"><draw:text-box><text:p text:style-name="MP6"><text:page-number text:select-page="current">65</text:page-number></text:p></draw:text-box></draw:frame><draw:frame draw:style-name="Mfr3" draw:name="Frame398111" text:anchor-type="char" svg:x="7.2972in" svg:y="10.8752in" svg:width="0.2in" svg:height="0.1283in"><draw:text-box><text:p text:style-name="MP6"><text:page-number text:select-page="current">65</text:page-number></text:p></draw:text-box></draw:frame><draw:frame draw:style-name="Mfr3" draw:name="Frame3981111" text:anchor-type="char" svg:x="7.2972in" svg:y="10.8752in" svg:width="0.2in" svg:height="0.1283in"><draw:text-box><text:p text:style-name="MP6"><text:page-number text:select-page="current">65</text:page-number></text:p></draw:text-box></draw:frame><draw:frame draw:style-name="Mfr3" draw:name="Frame39711111" text:anchor-type="char" svg:x="7.2972in" svg:y="10.8752in" svg:width="0.2in" svg:height="0.1283in"><draw:text-box><text:p text:style-name="MP6"><text:page-number text:select-page="current">65</text:page-number></text:p></draw:text-box></draw:frame><draw:frame draw:style-name="Mfr3" draw:name="Frame392111111" text:anchor-type="char" svg:x="7.2972in" svg:y="10.8752in" svg:width="0.2in" svg:height="0.1283in"><draw:text-box><text:p text:style-name="MP6"><text:page-number text:select-page="current">65</text:page-number></text:p></draw:text-box></draw:frame><draw:frame draw:style-name="Mfr4" draw:name="Frame3871111111" text:anchor-type="char" svg:x="7.2972in" svg:y="10.8752in" svg:width="0.2in" svg:height="0.1283in"><draw:text-box><text:p text:style-name="MP6"><text:page-number text:select-page="current">65</text:page-number></text:p></draw:text-box></draw:frame><draw:frame draw:style-name="Mfr2" draw:name="Image1317" text:anchor-type="char" svg:x="0.7736in" svg:y="10.8752in" svg:width="1.9181in" svg:height="0.128in" draw:z-index="98"><draw:image xlink:href="Pictures/10000001000000B80000000C00EA2F60.png" xlink:type="simple" xlink:show="embed" xlink:actuate="onLoad" draw:mime-type="image/png"/></draw:frame><draw:frame draw:style-name="Mfr2" draw:name="Image1318" text:anchor-type="char" svg:x="7.2972in" svg:y="10.8752in" svg:width="0.1984in" svg:height="0.128in" draw:z-index="99"><draw:image xlink:href="Pictures/10000001000000130000000C5161F074.png" xlink:type="simple" xlink:show="embed" xlink:actuate="onLoad" draw:mime-type="image/png"/></draw:frame></text:p>
      </style:footer>
      <style:footer-left>
        <text:p text:style-name="MP1"><draw:frame draw:style-name="Mfr1" draw:name="Image 475 Copy 1 Copy 1 Copy 1 Copy 1 Copy 1 Copy 1 Copy 1 Copy 1 Copy 1 Copy 1 Copy 1 Copy 1" text:anchor-type="char" svg:x="3.7902in" svg:y="10.5945in" svg:width="0.6866in" svg:height="0.6189in" draw:z-index="28"><draw:image xlink:href="Pictures/10000001000000840000007752069C51.png" xlink:type="simple" xlink:show="embed" xlink:actuate="onLoad" draw:mime-type="image/png"/></draw:frame><draw:frame draw:style-name="Mfr2" draw:name="Image1319" text:anchor-type="char" svg:x="0.7736in" svg:y="10.8752in" svg:width="1.9181in" svg:height="0.128in" draw:z-index="1197"><draw:image xlink:href="Pictures/10000001000000B80000000C00EA2F60.png" xlink:type="simple" xlink:show="embed" xlink:actuate="onLoad" draw:mime-type="image/png"/></draw:frame><draw:frame draw:style-name="Mfr2" draw:name="Image1320" text:anchor-type="char" svg:x="7.2972in" svg:y="10.8752in" svg:width="0.1984in" svg:height="0.128in" draw:z-index="1198"><draw:image xlink:href="Pictures/10000001000000130000000C5161F074.png" xlink:type="simple" xlink:show="embed" xlink:actuate="onLoad" draw:mime-type="image/png"/></draw:frame></text:p>
      </style:footer-left>
    </style:master-page>
    <style:master-page style:name="Converted64" style:page-layout-name="Mpm8" draw:style-name="Mdp1">
      <style:header>
        <text:p text:style-name="MP1"><draw:frame draw:style-name="Mfr2" draw:name="Image1321" text:anchor-type="char" svg:x="0.4925in" svg:y="0in" svg:width="7.7756in" svg:height="1.3874in" draw:z-index="1199"><draw:image xlink:href="Pictures/10000001000002EA00000085A3334DB7.png" xlink:type="simple" xlink:show="embed" xlink:actuate="onLoad" draw:mime-type="image/png"/></draw:frame><draw:frame draw:style-name="Mfr2" draw:name="Image1322" text:anchor-type="char" svg:x="1.6811in" svg:y="0.5965in" svg:width="1.5984in" svg:height="0.4035in" draw:z-index="1200"><draw:image xlink:href="Pictures/100000010000009900000026A14CA22C.png" xlink:type="simple" xlink:show="embed" xlink:actuate="onLoad" draw:mime-type="image/png"/></draw:frame><draw:frame draw:style-name="Mfr2" draw:name="Image1323" text:anchor-type="char" svg:x="5.5709in" svg:y="0.7409in" svg:width="1.9236in" svg:height="0.2028in" draw:z-index="1201"><draw:image xlink:href="Pictures/10000001000000B800000013402D6D80.png" xlink:type="simple" xlink:show="embed" xlink:actuate="onLoad" draw:mime-type="image/png"/></draw:frame></text:p>
      </style:header>
      <style:header-left>
        <text:p text:style-name="MP1"><draw:frame draw:style-name="Mfr3" draw:name="Frame292" text:anchor-type="char" svg:x="1.6811in" svg:y="0.5965in" svg:width="1.6in" svg:height="0.4043in"><draw:text-box><text:p text:style-name="MP7"><text:span text:style-name="MT15">ATOS</text:span><text:span text:style-name="MT16"> </text:span><text:span text:style-name="MT15">DO</text:span><text:span text:style-name="MT17"> </text:span><text:span text:style-name="MT18">PODER</text:span></text:p><text:p text:style-name="MP8"><text:span text:style-name="MT15">EXECUTIVO</text:span><text:span text:style-name="MT19"> </text:span><text:span text:style-name="MT18">MUNICIPAL</text:span></text:p></draw:text-box></draw:frame><draw:frame draw:style-name="Mfr3" draw:name="Frame404" text:anchor-type="char" svg:x="1.6811in" svg:y="0.5965in" svg:width="1.6in" svg:height="0.4043in"><draw:text-box><text:p text:style-name="MP7"><text:span text:style-name="MT15">ATOS</text:span><text:span text:style-name="MT16"> </text:span><text:span text:style-name="MT15">DO</text:span><text:span text:style-name="MT17"> </text:span><text:span text:style-name="MT18">PODER</text:span></text:p><text:p text:style-name="MP8"><text:span text:style-name="MT15">EXECUTIVO</text:span><text:span text:style-name="MT19"> </text:span><text:span text:style-name="MT18">MUNICIPAL</text:span></text:p></draw:text-box></draw:frame><draw:frame draw:style-name="Mfr3" draw:name="Frame4041" text:anchor-type="char" svg:x="1.6811in" svg:y="0.5965in" svg:width="1.6in" svg:height="0.4043in"><draw:text-box><text:p text:style-name="MP7"><text:span text:style-name="MT15">ATOS</text:span><text:span text:style-name="MT16"> </text:span><text:span text:style-name="MT15">DO</text:span><text:span text:style-name="MT17"> </text:span><text:span text:style-name="MT18">PODER</text:span></text:p><text:p text:style-name="MP8"><text:span text:style-name="MT15">EXECUTIVO</text:span><text:span text:style-name="MT19"> </text:span><text:span text:style-name="MT18">MUNICIPAL</text:span></text:p></draw:text-box></draw:frame><draw:frame draw:style-name="Mfr3" draw:name="Frame40411" text:anchor-type="char" svg:x="1.6811in" svg:y="0.5965in" svg:width="1.6in" svg:height="0.4043in"><draw:text-box><text:p text:style-name="MP7"><text:span text:style-name="MT15">ATOS</text:span><text:span text:style-name="MT16"> </text:span><text:span text:style-name="MT15">DO</text:span><text:span text:style-name="MT17"> </text:span><text:span text:style-name="MT18">PODER</text:span></text:p><text:p text:style-name="MP8"><text:span text:style-name="MT15">EXECUTIVO</text:span><text:span text:style-name="MT19"> </text:span><text:span text:style-name="MT18">MUNICIPAL</text:span></text:p></draw:text-box></draw:frame><draw:frame draw:style-name="Mfr3" draw:name="Frame404111" text:anchor-type="char" svg:x="1.6811in" svg:y="0.5965in" svg:width="1.6in" svg:height="0.4043in"><draw:text-box><text:p text:style-name="MP7"><text:span text:style-name="MT15">ATOS</text:span><text:span text:style-name="MT16"> </text:span><text:span text:style-name="MT15">DO</text:span><text:span text:style-name="MT17"> </text:span><text:span text:style-name="MT18">PODER</text:span></text:p><text:p text:style-name="MP8"><text:span text:style-name="MT15">EXECUTIVO</text:span><text:span text:style-name="MT19"> </text:span><text:span text:style-name="MT18">MUNICIPAL</text:span></text:p></draw:text-box></draw:frame><draw:frame draw:style-name="Mfr3" draw:name="Frame4041111" text:anchor-type="char" svg:x="1.6811in" svg:y="0.5965in" svg:width="1.6in" svg:height="0.4043in"><draw:text-box><text:p text:style-name="MP7"><text:span text:style-name="MT15">ATOS</text:span><text:span text:style-name="MT16"> </text:span><text:span text:style-name="MT15">DO</text:span><text:span text:style-name="MT17"> </text:span><text:span text:style-name="MT18">PODER</text:span></text:p><text:p text:style-name="MP8"><text:span text:style-name="MT15">EXECUTIVO</text:span><text:span text:style-name="MT19"> </text:span><text:span text:style-name="MT18">MUNICIPAL</text:span></text:p></draw:text-box></draw:frame><draw:frame draw:style-name="Mfr3" draw:name="Frame4031" text:anchor-type="char" svg:x="1.6811in" svg:y="0.5965in" svg:width="1.6in" svg:height="0.4043in"><draw:text-box><text:p text:style-name="MP7"><text:span text:style-name="MT15">ATOS</text:span><text:span text:style-name="MT16"> </text:span><text:span text:style-name="MT15">DO</text:span><text:span text:style-name="MT17"> </text:span><text:span text:style-name="MT18">PODER</text:span></text:p><text:p text:style-name="MP8"><text:span text:style-name="MT15">EXECUTIVO</text:span><text:span text:style-name="MT19"> </text:span><text:span text:style-name="MT18">MUNICIPAL</text:span></text:p></draw:text-box></draw:frame><draw:frame draw:style-name="Mfr3" draw:name="Frame397111111" text:anchor-type="char" svg:x="1.6811in" svg:y="0.5965in" svg:width="1.6in" svg:height="0.4043in"><draw:text-box><text:p text:style-name="MP7"><text:span text:style-name="MT15">ATOS</text:span><text:span text:style-name="MT16"> </text:span><text:span text:style-name="MT15">DO</text:span><text:span text:style-name="MT17"> </text:span><text:span text:style-name="MT18">PODER</text:span></text:p><text:p text:style-name="MP8"><text:span text:style-name="MT15">EXECUTIVO</text:span><text:span text:style-name="MT19"> </text:span><text:span text:style-name="MT18">MUNICIPAL</text:span></text:p></draw:text-box></draw:frame><draw:frame draw:style-name="Mfr4" draw:name="Frame3921111111" text:anchor-type="char" svg:x="1.6811in" svg:y="0.5965in" svg:width="1.6in" svg:height="0.4043in"><draw:text-box><text:p text:style-name="MP7"><text:span text:style-name="MT15">ATOS</text:span><text:span text:style-name="MT16"> </text:span><text:span text:style-name="MT15">DO</text:span><text:span text:style-name="MT17"> </text:span><text:span text:style-name="MT18">PODER</text:span></text:p><text:p text:style-name="MP8"><text:span text:style-name="MT15">EXECUTIVO</text:span><text:span text:style-name="MT19"> </text:span><text:span text:style-name="MT18">MUNICIPAL</text:span></text:p></draw:text-box></draw:frame><draw:frame draw:style-name="Mfr3" draw:name="Frame309" text:anchor-type="char" svg:x="5.5709in" svg:y="0.7409in" svg:width="1.9252in" svg:height="0.2035in"><draw:text-box><text:p text:style-name="MP3"><text:span text:style-name="MT20">DOM</text:span><text:span text:style-name="MT21"> </text:span><text:span text:style-name="MT20">7655</text:span><text:span text:style-name="MT21"> </text:span><text:span text:style-name="MT20">-</text:span><text:span text:style-name="MT21"> </text:span><text:span text:style-name="MT20">25 de</text:span><text:span text:style-name="MT21"> </text:span><text:span text:style-name="MT20">Agosto</text:span><text:span text:style-name="MT21"> </text:span><text:span text:style-name="MT20">de </text:span><text:span text:style-name="MT22">2026</text:span></text:p></draw:text-box></draw:frame><draw:frame draw:style-name="Mfr3" draw:name="Frame405" text:anchor-type="char" svg:x="5.5709in" svg:y="0.7409in" svg:width="1.9252in" svg:height="0.2035in"><draw:text-box><text:p text:style-name="MP3"><text:span text:style-name="MT20">DOM</text:span><text:span text:style-name="MT21"> </text:span><text:span text:style-name="MT20">7655</text:span><text:span text:style-name="MT21"> </text:span><text:span text:style-name="MT20">-</text:span><text:span text:style-name="MT21"> </text:span><text:span text:style-name="MT20">25 de</text:span><text:span text:style-name="MT21"> </text:span><text:span text:style-name="MT20">Agosto</text:span><text:span text:style-name="MT21"> </text:span><text:span text:style-name="MT20">de </text:span><text:span text:style-name="MT22">2026</text:span></text:p></draw:text-box></draw:frame><draw:frame draw:style-name="Mfr3" draw:name="Frame4051" text:anchor-type="char" svg:x="5.5709in" svg:y="0.7409in" svg:width="1.9252in" svg:height="0.2035in"><draw:text-box><text:p text:style-name="MP3"><text:span text:style-name="MT20">DOM</text:span><text:span text:style-name="MT21"> </text:span><text:span text:style-name="MT20">7655</text:span><text:span text:style-name="MT21"> </text:span><text:span text:style-name="MT20">-</text:span><text:span text:style-name="MT21"> </text:span><text:span text:style-name="MT20">25 de</text:span><text:span text:style-name="MT21"> </text:span><text:span text:style-name="MT20">Agosto</text:span><text:span text:style-name="MT21"> </text:span><text:span text:style-name="MT20">de </text:span><text:span text:style-name="MT22">2026</text:span></text:p></draw:text-box></draw:frame><draw:frame draw:style-name="Mfr3" draw:name="Frame40511" text:anchor-type="char" svg:x="5.5709in" svg:y="0.7409in" svg:width="1.9252in" svg:height="0.2035in"><draw:text-box><text:p text:style-name="MP3"><text:span text:style-name="MT20">DOM</text:span><text:span text:style-name="MT21"> </text:span><text:span text:style-name="MT20">7655</text:span><text:span text:style-name="MT21"> </text:span><text:span text:style-name="MT20">-</text:span><text:span text:style-name="MT21"> </text:span><text:span text:style-name="MT20">25 de</text:span><text:span text:style-name="MT21"> </text:span><text:span text:style-name="MT20">Agosto</text:span><text:span text:style-name="MT21"> </text:span><text:span text:style-name="MT20">de </text:span><text:span text:style-name="MT22">2026</text:span></text:p></draw:text-box></draw:frame><draw:frame draw:style-name="Mfr3" draw:name="Frame405111" text:anchor-type="char" svg:x="5.5709in" svg:y="0.7409in" svg:width="1.9252in" svg:height="0.2035in"><draw:text-box><text:p text:style-name="MP3"><text:span text:style-name="MT20">DOM</text:span><text:span text:style-name="MT21"> </text:span><text:span text:style-name="MT20">7655</text:span><text:span text:style-name="MT21"> </text:span><text:span text:style-name="MT20">-</text:span><text:span text:style-name="MT21"> </text:span><text:span text:style-name="MT20">25 de</text:span><text:span text:style-name="MT21"> </text:span><text:span text:style-name="MT20">Agosto</text:span><text:span text:style-name="MT21"> </text:span><text:span text:style-name="MT20">de </text:span><text:span text:style-name="MT22">2026</text:span></text:p></draw:text-box></draw:frame><draw:frame draw:style-name="Mfr3" draw:name="Frame4051111" text:anchor-type="char" svg:x="5.5709in" svg:y="0.7409in" svg:width="1.9252in" svg:height="0.2035in"><draw:text-box><text:p text:style-name="MP3"><text:span text:style-name="MT20">DOM</text:span><text:span text:style-name="MT21"> </text:span><text:span text:style-name="MT20">7655</text:span><text:span text:style-name="MT21"> </text:span><text:span text:style-name="MT20">-</text:span><text:span text:style-name="MT21"> </text:span><text:span text:style-name="MT20">25 de</text:span><text:span text:style-name="MT21"> </text:span><text:span text:style-name="MT20">Agosto</text:span><text:span text:style-name="MT21"> </text:span><text:span text:style-name="MT20">de </text:span><text:span text:style-name="MT22">2026</text:span></text:p></draw:text-box></draw:frame><draw:frame draw:style-name="Mfr3" draw:name="Frame40411111" text:anchor-type="char" svg:x="5.5709in" svg:y="0.7409in" svg:width="1.9252in" svg:height="0.2035in"><draw:text-box><text:p text:style-name="MP3"><text:span text:style-name="MT20">DOM</text:span><text:span text:style-name="MT21"> </text:span><text:span text:style-name="MT20">7655</text:span><text:span text:style-name="MT21"> </text:span><text:span text:style-name="MT20">-</text:span><text:span text:style-name="MT21"> </text:span><text:span text:style-name="MT20">25 de</text:span><text:span text:style-name="MT21"> </text:span><text:span text:style-name="MT20">Agosto</text:span><text:span text:style-name="MT21"> </text:span><text:span text:style-name="MT20">de </text:span><text:span text:style-name="MT22">2026</text:span></text:p></draw:text-box></draw:frame><draw:frame draw:style-name="Mfr3" draw:name="Frame39811111" text:anchor-type="char" svg:x="5.5709in" svg:y="0.7409in" svg:width="1.9252in" svg:height="0.2035in"><draw:text-box><text:p text:style-name="MP3"><text:span text:style-name="MT20">DOM</text:span><text:span text:style-name="MT21"> </text:span><text:span text:style-name="MT20">7655</text:span><text:span text:style-name="MT21"> </text:span><text:span text:style-name="MT20">-</text:span><text:span text:style-name="MT21"> </text:span><text:span text:style-name="MT20">25 de</text:span><text:span text:style-name="MT21"> </text:span><text:span text:style-name="MT20">Agosto</text:span><text:span text:style-name="MT21"> </text:span><text:span text:style-name="MT20">de </text:span><text:span text:style-name="MT22">2026</text:span></text:p></draw:text-box></draw:frame><draw:frame draw:style-name="Mfr4" draw:name="Frame393111111" text:anchor-type="char" svg:x="5.5709in" svg:y="0.7409in" svg:width="1.9252in" svg:height="0.2035in"><draw:text-box><text:p text:style-name="MP3"><text:span text:style-name="MT20">DOM</text:span><text:span text:style-name="MT21"> </text:span><text:span text:style-name="MT20">7655</text:span><text:span text:style-name="MT21"> </text:span><text:span text:style-name="MT20">-</text:span><text:span text:style-name="MT21"> </text:span><text:span text:style-name="MT20">25 de</text:span><text:span text:style-name="MT21"> </text:span><text:span text:style-name="MT20">Agosto</text:span><text:span text:style-name="MT21"> </text:span><text:span text:style-name="MT20">de </text:span><text:span text:style-name="MT22">2026</text:span></text:p></draw:text-box></draw:frame><draw:frame draw:style-name="Mfr2" draw:name="Image1324" text:anchor-type="char" svg:x="0.4925in" svg:y="0in" svg:width="7.7756in" svg:height="1.3874in" draw:z-index="106"><draw:image xlink:href="Pictures/10000001000002EA00000085A3334DB7.png" xlink:type="simple" xlink:show="embed" xlink:actuate="onLoad" draw:mime-type="image/png"/></draw:frame><draw:frame draw:style-name="Mfr2" draw:name="Image1325" text:anchor-type="char" svg:x="1.6811in" svg:y="0.5965in" svg:width="1.5984in" svg:height="0.4035in" draw:z-index="107"><draw:image xlink:href="Pictures/100000010000009900000026A14CA22C.png" xlink:type="simple" xlink:show="embed" xlink:actuate="onLoad" draw:mime-type="image/png"/></draw:frame><draw:frame draw:style-name="Mfr2" draw:name="Image1326" text:anchor-type="char" svg:x="5.5709in" svg:y="0.7409in" svg:width="1.9236in" svg:height="0.2028in" draw:z-index="108"><draw:image xlink:href="Pictures/10000001000000B800000013402D6D80.png" xlink:type="simple" xlink:show="embed" xlink:actuate="onLoad" draw:mime-type="image/png"/></draw:frame></text:p>
      </style:header-left>
      <style:footer>
        <text:p text:style-name="MP1"><draw:frame draw:style-name="Mfr1" draw:name="Image 478 Copy 1 Copy 1 Copy 1 Copy 1 Copy 1 Copy 1 Copy 1 Copy 1 Copy 1 Copy 1 Copy 1 Copy 1 Copy 1" text:anchor-type="char" svg:x="3.7902in" svg:y="10.5945in" svg:width="0.6866in" svg:height="0.6189in" draw:z-index="23"><draw:image xlink:href="Pictures/10000001000000840000007752069C51.png" xlink:type="simple" xlink:show="embed" xlink:actuate="onLoad" draw:mime-type="image/png"/></draw:frame><draw:frame draw:style-name="Mfr2" draw:name="Image1327" text:anchor-type="char" svg:x="0.7736in" svg:y="10.8752in" svg:width="1.9181in" svg:height="0.128in" draw:z-index="1202"><draw:image xlink:href="Pictures/10000001000000B80000000C00EA2F60.png" xlink:type="simple" xlink:show="embed" xlink:actuate="onLoad" draw:mime-type="image/png"/></draw:frame><draw:frame draw:style-name="Mfr2" draw:name="Image1328" text:anchor-type="char" svg:x="7.2972in" svg:y="10.8752in" svg:width="0.1984in" svg:height="0.128in" draw:z-index="1203"><draw:image xlink:href="Pictures/10000001000000130000000C5161F074.png" xlink:type="simple" xlink:show="embed" xlink:actuate="onLoad" draw:mime-type="image/png"/></draw:frame></text:p>
      </style:footer>
      <style:footer-left>
        <text:p text:style-name="MP1"><draw:frame draw:style-name="Mfr1" draw:name="Image 475 Copy 1 Copy 1 Copy 1 Copy 1 Copy 1 Copy 1 Copy 1 Copy 1 Copy 1 Copy 1 Copy 1 Copy 1 Copy 1" text:anchor-type="char" svg:x="3.7902in" svg:y="10.5945in" svg:width="0.6866in" svg:height="0.6189in"><draw:image xlink:href="Pictures/10000001000000840000007752069C51.png" xlink:type="simple" xlink:show="embed" xlink:actuate="onLoad" draw:mime-type="image/png"/></draw:frame><draw:frame draw:style-name="Mfr3" draw:name="Frame319"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408"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408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408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4081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40811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407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402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396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320" text:anchor-type="char" svg:x="7.2972in" svg:y="10.8752in" svg:width="0.2in" svg:height="0.1283in"><draw:text-box><text:p text:style-name="MP9"><text:span text:style-name="MT14"><text:page-number text:select-page="current">66</text:page-number></text:span></text:p></draw:text-box></draw:frame><draw:frame draw:style-name="Mfr3" draw:name="Frame409" text:anchor-type="char" svg:x="7.2972in" svg:y="10.8752in" svg:width="0.2in" svg:height="0.1283in"><draw:text-box><text:p text:style-name="MP6"><text:page-number text:select-page="current">66</text:page-number></text:p></draw:text-box></draw:frame><draw:frame draw:style-name="Mfr3" draw:name="Frame4091" text:anchor-type="char" svg:x="7.2972in" svg:y="10.8752in" svg:width="0.2in" svg:height="0.1283in"><draw:text-box><text:p text:style-name="MP6"><text:page-number text:select-page="current">66</text:page-number></text:p></draw:text-box></draw:frame><draw:frame draw:style-name="Mfr3" draw:name="Frame40911" text:anchor-type="char" svg:x="7.2972in" svg:y="10.8752in" svg:width="0.2in" svg:height="0.1283in"><draw:text-box><text:p text:style-name="MP6"><text:page-number text:select-page="current">66</text:page-number></text:p></draw:text-box></draw:frame><draw:frame draw:style-name="Mfr3" draw:name="Frame409111" text:anchor-type="char" svg:x="7.2972in" svg:y="10.8752in" svg:width="0.2in" svg:height="0.1283in"><draw:text-box><text:p text:style-name="MP6"><text:page-number text:select-page="current">66</text:page-number></text:p></draw:text-box></draw:frame><draw:frame draw:style-name="Mfr3" draw:name="Frame4091111" text:anchor-type="char" svg:x="7.2972in" svg:y="10.8752in" svg:width="0.2in" svg:height="0.1283in"><draw:text-box><text:p text:style-name="MP6"><text:page-number text:select-page="current">66</text:page-number></text:p></draw:text-box></draw:frame><draw:frame draw:style-name="Mfr3" draw:name="Frame40811111" text:anchor-type="char" svg:x="7.2972in" svg:y="10.8752in" svg:width="0.2in" svg:height="0.1283in"><draw:text-box><text:p text:style-name="MP6"><text:page-number text:select-page="current">66</text:page-number></text:p></draw:text-box></draw:frame><draw:frame draw:style-name="Mfr3" draw:name="Frame40311" text:anchor-type="char" svg:x="7.2972in" svg:y="10.8752in" svg:width="0.2in" svg:height="0.1283in"><draw:text-box><text:p text:style-name="MP6"><text:page-number text:select-page="current">66</text:page-number></text:p></draw:text-box></draw:frame><draw:frame draw:style-name="Mfr4" draw:name="Frame3971111111" text:anchor-type="char" svg:x="7.2972in" svg:y="10.8752in" svg:width="0.2in" svg:height="0.1283in"><draw:text-box><text:p text:style-name="MP6"><text:page-number text:select-page="current">66</text:page-number></text:p></draw:text-box></draw:frame><draw:frame draw:style-name="Mfr2" draw:name="Image1329" text:anchor-type="char" svg:x="0.7736in" svg:y="10.8752in" svg:width="1.9181in" svg:height="0.128in" draw:z-index="113"><draw:image xlink:href="Pictures/10000001000000B80000000C00EA2F60.png" xlink:type="simple" xlink:show="embed" xlink:actuate="onLoad" draw:mime-type="image/png"/></draw:frame><draw:frame draw:style-name="Mfr2" draw:name="Image1330" text:anchor-type="char" svg:x="7.2972in" svg:y="10.8752in" svg:width="0.1984in" svg:height="0.128in" draw:z-index="114"><draw:image xlink:href="Pictures/10000001000000130000000C5161F074.png" xlink:type="simple" xlink:show="embed" xlink:actuate="onLoad" draw:mime-type="image/png"/></draw:frame></text:p>
      </style:footer-left>
    </style:master-page>
    <style:master-page style:name="Converted65" style:page-layout-name="Mpm8" draw:style-name="Mdp1">
      <style:header>
        <text:p text:style-name="MP1"><draw:frame draw:style-name="Mfr3" draw:name="Frame326" text:anchor-type="char" svg:x="1.6811in" svg:y="0.5965in" svg:width="1.6in" svg:height="0.4043in"><draw:text-box><text:p text:style-name="MP7"><text:span text:style-name="MT15">ATOS</text:span><text:span text:style-name="MT16"> </text:span><text:span text:style-name="MT15">DO</text:span><text:span text:style-name="MT17"> </text:span><text:span text:style-name="MT18">PODER</text:span></text:p><text:p text:style-name="MP8"><text:span text:style-name="MT15">EXECUTIVO</text:span><text:span text:style-name="MT19"> </text:span><text:span text:style-name="MT18">MUNICIPAL</text:span></text:p></draw:text-box></draw:frame><draw:frame draw:style-name="Mfr3" draw:name="Frame410" text:anchor-type="char" svg:x="1.6811in" svg:y="0.5965in" svg:width="1.6in" svg:height="0.4043in"><draw:text-box><text:p text:style-name="MP7"><text:span text:style-name="MT15">ATOS</text:span><text:span text:style-name="MT16"> </text:span><text:span text:style-name="MT15">DO</text:span><text:span text:style-name="MT17"> </text:span><text:span text:style-name="MT18">PODER</text:span></text:p><text:p text:style-name="MP8"><text:span text:style-name="MT15">EXECUTIVO</text:span><text:span text:style-name="MT19"> </text:span><text:span text:style-name="MT18">MUNICIPAL</text:span></text:p></draw:text-box></draw:frame><draw:frame draw:style-name="Mfr3" draw:name="Frame4101" text:anchor-type="char" svg:x="1.6811in" svg:y="0.5965in" svg:width="1.6in" svg:height="0.4043in"><draw:text-box><text:p text:style-name="MP7"><text:span text:style-name="MT15">ATOS</text:span><text:span text:style-name="MT16"> </text:span><text:span text:style-name="MT15">DO</text:span><text:span text:style-name="MT17"> </text:span><text:span text:style-name="MT18">PODER</text:span></text:p><text:p text:style-name="MP8"><text:span text:style-name="MT15">EXECUTIVO</text:span><text:span text:style-name="MT19"> </text:span><text:span text:style-name="MT18">MUNICIPAL</text:span></text:p></draw:text-box></draw:frame><draw:frame draw:style-name="Mfr3" draw:name="Frame41011" text:anchor-type="char" svg:x="1.6811in" svg:y="0.5965in" svg:width="1.6in" svg:height="0.4043in"><draw:text-box><text:p text:style-name="MP7"><text:span text:style-name="MT15">ATOS</text:span><text:span text:style-name="MT16"> </text:span><text:span text:style-name="MT15">DO</text:span><text:span text:style-name="MT17"> </text:span><text:span text:style-name="MT18">PODER</text:span></text:p><text:p text:style-name="MP8"><text:span text:style-name="MT15">EXECUTIVO</text:span><text:span text:style-name="MT19"> </text:span><text:span text:style-name="MT18">MUNICIPAL</text:span></text:p></draw:text-box></draw:frame><draw:frame draw:style-name="Mfr3" draw:name="Frame410111" text:anchor-type="char" svg:x="1.6811in" svg:y="0.5965in" svg:width="1.6in" svg:height="0.4043in"><draw:text-box><text:p text:style-name="MP7"><text:span text:style-name="MT15">ATOS</text:span><text:span text:style-name="MT16"> </text:span><text:span text:style-name="MT15">DO</text:span><text:span text:style-name="MT17"> </text:span><text:span text:style-name="MT18">PODER</text:span></text:p><text:p text:style-name="MP8"><text:span text:style-name="MT15">EXECUTIVO</text:span><text:span text:style-name="MT19"> </text:span><text:span text:style-name="MT18">MUNICIPAL</text:span></text:p></draw:text-box></draw:frame><draw:frame draw:style-name="Mfr3" draw:name="Frame4101111" text:anchor-type="char" svg:x="1.6811in" svg:y="0.5965in" svg:width="1.6in" svg:height="0.4043in"><draw:text-box><text:p text:style-name="MP7"><text:span text:style-name="MT15">ATOS</text:span><text:span text:style-name="MT16"> </text:span><text:span text:style-name="MT15">DO</text:span><text:span text:style-name="MT17"> </text:span><text:span text:style-name="MT18">PODER</text:span></text:p><text:p text:style-name="MP8"><text:span text:style-name="MT15">EXECUTIVO</text:span><text:span text:style-name="MT19"> </text:span><text:span text:style-name="MT18">MUNICIPAL</text:span></text:p></draw:text-box></draw:frame><draw:frame draw:style-name="Mfr3" draw:name="Frame40911111" text:anchor-type="char" svg:x="1.6811in" svg:y="0.5965in" svg:width="1.6in" svg:height="0.4043in"><draw:text-box><text:p text:style-name="MP7"><text:span text:style-name="MT15">ATOS</text:span><text:span text:style-name="MT16"> </text:span><text:span text:style-name="MT15">DO</text:span><text:span text:style-name="MT17"> </text:span><text:span text:style-name="MT18">PODER</text:span></text:p><text:p text:style-name="MP8"><text:span text:style-name="MT15">EXECUTIVO</text:span><text:span text:style-name="MT19"> </text:span><text:span text:style-name="MT18">MUNICIPAL</text:span></text:p></draw:text-box></draw:frame><draw:frame draw:style-name="Mfr3" draw:name="Frame404111111" text:anchor-type="char" svg:x="1.6811in" svg:y="0.5965in" svg:width="1.6in" svg:height="0.4043in"><draw:text-box><text:p text:style-name="MP7"><text:span text:style-name="MT15">ATOS</text:span><text:span text:style-name="MT16"> </text:span><text:span text:style-name="MT15">DO</text:span><text:span text:style-name="MT17"> </text:span><text:span text:style-name="MT18">PODER</text:span></text:p><text:p text:style-name="MP8"><text:span text:style-name="MT15">EXECUTIVO</text:span><text:span text:style-name="MT19"> </text:span><text:span text:style-name="MT18">MUNICIPAL</text:span></text:p></draw:text-box></draw:frame><draw:frame draw:style-name="Mfr4" draw:name="Frame398111111" text:anchor-type="char" svg:x="1.6811in" svg:y="0.5965in" svg:width="1.6in" svg:height="0.4043in"><draw:text-box><text:p text:style-name="MP7"><text:span text:style-name="MT15">ATOS</text:span><text:span text:style-name="MT16"> </text:span><text:span text:style-name="MT15">DO</text:span><text:span text:style-name="MT17"> </text:span><text:span text:style-name="MT18">PODER</text:span></text:p><text:p text:style-name="MP8"><text:span text:style-name="MT15">EXECUTIVO</text:span><text:span text:style-name="MT19"> </text:span><text:span text:style-name="MT18">MUNICIPAL</text:span></text:p></draw:text-box></draw:frame><draw:frame draw:style-name="Mfr3" draw:name="Frame332" text:anchor-type="char" svg:x="5.5709in" svg:y="0.7409in" svg:width="1.9252in" svg:height="0.2035in"><draw:text-box><text:p text:style-name="MP3"><text:span text:style-name="MT20">DOM</text:span><text:span text:style-name="MT21"> </text:span><text:span text:style-name="MT20">7655</text:span><text:span text:style-name="MT21"> </text:span><text:span text:style-name="MT20">-</text:span><text:span text:style-name="MT21"> </text:span><text:span text:style-name="MT20">25 de</text:span><text:span text:style-name="MT21"> </text:span><text:span text:style-name="MT20">Agosto</text:span><text:span text:style-name="MT21"> </text:span><text:span text:style-name="MT20">de </text:span><text:span text:style-name="MT22">2026</text:span></text:p></draw:text-box></draw:frame><draw:frame draw:style-name="Mfr3" draw:name="Frame412" text:anchor-type="char" svg:x="5.5709in" svg:y="0.7409in" svg:width="1.9252in" svg:height="0.2035in"><draw:text-box><text:p text:style-name="MP3"><text:span text:style-name="MT20">DOM</text:span><text:span text:style-name="MT21"> </text:span><text:span text:style-name="MT20">7655</text:span><text:span text:style-name="MT21"> </text:span><text:span text:style-name="MT20">-</text:span><text:span text:style-name="MT21"> </text:span><text:span text:style-name="MT20">25 de</text:span><text:span text:style-name="MT21"> </text:span><text:span text:style-name="MT20">Agosto</text:span><text:span text:style-name="MT21"> </text:span><text:span text:style-name="MT20">de </text:span><text:span text:style-name="MT22">2026</text:span></text:p></draw:text-box></draw:frame><draw:frame draw:style-name="Mfr3" draw:name="Frame4121" text:anchor-type="char" svg:x="5.5709in" svg:y="0.7409in" svg:width="1.9252in" svg:height="0.2035in"><draw:text-box><text:p text:style-name="MP3"><text:span text:style-name="MT20">DOM</text:span><text:span text:style-name="MT21"> </text:span><text:span text:style-name="MT20">7655</text:span><text:span text:style-name="MT21"> </text:span><text:span text:style-name="MT20">-</text:span><text:span text:style-name="MT21"> </text:span><text:span text:style-name="MT20">25 de</text:span><text:span text:style-name="MT21"> </text:span><text:span text:style-name="MT20">Agosto</text:span><text:span text:style-name="MT21"> </text:span><text:span text:style-name="MT20">de </text:span><text:span text:style-name="MT22">2026</text:span></text:p></draw:text-box></draw:frame><draw:frame draw:style-name="Mfr3" draw:name="Frame41211" text:anchor-type="char" svg:x="5.5709in" svg:y="0.7409in" svg:width="1.9252in" svg:height="0.2035in"><draw:text-box><text:p text:style-name="MP3"><text:span text:style-name="MT20">DOM</text:span><text:span text:style-name="MT21"> </text:span><text:span text:style-name="MT20">7655</text:span><text:span text:style-name="MT21"> </text:span><text:span text:style-name="MT20">-</text:span><text:span text:style-name="MT21"> </text:span><text:span text:style-name="MT20">25 de</text:span><text:span text:style-name="MT21"> </text:span><text:span text:style-name="MT20">Agosto</text:span><text:span text:style-name="MT21"> </text:span><text:span text:style-name="MT20">de </text:span><text:span text:style-name="MT22">2026</text:span></text:p></draw:text-box></draw:frame><draw:frame draw:style-name="Mfr3" draw:name="Frame412111" text:anchor-type="char" svg:x="5.5709in" svg:y="0.7409in" svg:width="1.9252in" svg:height="0.2035in"><draw:text-box><text:p text:style-name="MP3"><text:span text:style-name="MT20">DOM</text:span><text:span text:style-name="MT21"> </text:span><text:span text:style-name="MT20">7655</text:span><text:span text:style-name="MT21"> </text:span><text:span text:style-name="MT20">-</text:span><text:span text:style-name="MT21"> </text:span><text:span text:style-name="MT20">25 de</text:span><text:span text:style-name="MT21"> </text:span><text:span text:style-name="MT20">Agosto</text:span><text:span text:style-name="MT21"> </text:span><text:span text:style-name="MT20">de </text:span><text:span text:style-name="MT22">2026</text:span></text:p></draw:text-box></draw:frame><draw:frame draw:style-name="Mfr3" draw:name="Frame4121111" text:anchor-type="char" svg:x="5.5709in" svg:y="0.7409in" svg:width="1.9252in" svg:height="0.2035in"><draw:text-box><text:p text:style-name="MP3"><text:span text:style-name="MT20">DOM</text:span><text:span text:style-name="MT21"> </text:span><text:span text:style-name="MT20">7655</text:span><text:span text:style-name="MT21"> </text:span><text:span text:style-name="MT20">-</text:span><text:span text:style-name="MT21"> </text:span><text:span text:style-name="MT20">25 de</text:span><text:span text:style-name="MT21"> </text:span><text:span text:style-name="MT20">Agosto</text:span><text:span text:style-name="MT21"> </text:span><text:span text:style-name="MT20">de </text:span><text:span text:style-name="MT22">2026</text:span></text:p></draw:text-box></draw:frame><draw:frame draw:style-name="Mfr3" draw:name="Frame41011111" text:anchor-type="char" svg:x="5.5709in" svg:y="0.7409in" svg:width="1.9252in" svg:height="0.2035in"><draw:text-box><text:p text:style-name="MP3"><text:span text:style-name="MT20">DOM</text:span><text:span text:style-name="MT21"> </text:span><text:span text:style-name="MT20">7655</text:span><text:span text:style-name="MT21"> </text:span><text:span text:style-name="MT20">-</text:span><text:span text:style-name="MT21"> </text:span><text:span text:style-name="MT20">25 de</text:span><text:span text:style-name="MT21"> </text:span><text:span text:style-name="MT20">Agosto</text:span><text:span text:style-name="MT21"> </text:span><text:span text:style-name="MT20">de </text:span><text:span text:style-name="MT22">2026</text:span></text:p></draw:text-box></draw:frame><draw:frame draw:style-name="Mfr3" draw:name="Frame40511111" text:anchor-type="char" svg:x="5.5709in" svg:y="0.7409in" svg:width="1.9252in" svg:height="0.2035in"><draw:text-box><text:p text:style-name="MP3"><text:span text:style-name="MT20">DOM</text:span><text:span text:style-name="MT21"> </text:span><text:span text:style-name="MT20">7655</text:span><text:span text:style-name="MT21"> </text:span><text:span text:style-name="MT20">-</text:span><text:span text:style-name="MT21"> </text:span><text:span text:style-name="MT20">25 de</text:span><text:span text:style-name="MT21"> </text:span><text:span text:style-name="MT20">Agosto</text:span><text:span text:style-name="MT21"> </text:span><text:span text:style-name="MT20">de </text:span><text:span text:style-name="MT22">2026</text:span></text:p></draw:text-box></draw:frame><draw:frame draw:style-name="Mfr4" draw:name="Frame3991" text:anchor-type="char" svg:x="5.5709in" svg:y="0.7409in" svg:width="1.9252in" svg:height="0.2035in"><draw:text-box><text:p text:style-name="MP3"><text:span text:style-name="MT20">DOM</text:span><text:span text:style-name="MT21"> </text:span><text:span text:style-name="MT20">7655</text:span><text:span text:style-name="MT21"> </text:span><text:span text:style-name="MT20">-</text:span><text:span text:style-name="MT21"> </text:span><text:span text:style-name="MT20">25 de</text:span><text:span text:style-name="MT21"> </text:span><text:span text:style-name="MT20">Agosto</text:span><text:span text:style-name="MT21"> </text:span><text:span text:style-name="MT20">de </text:span><text:span text:style-name="MT22">2026</text:span></text:p></draw:text-box></draw:frame><draw:frame draw:style-name="Mfr2" draw:name="Image1331" text:anchor-type="char" svg:x="0.4925in" svg:y="0in" svg:width="7.7756in" svg:height="1.3874in" draw:z-index="116"><draw:image xlink:href="Pictures/10000001000002EA00000085A3334DB7.png" xlink:type="simple" xlink:show="embed" xlink:actuate="onLoad" draw:mime-type="image/png"/></draw:frame><draw:frame draw:style-name="Mfr2" draw:name="Image1332" text:anchor-type="char" svg:x="1.6811in" svg:y="0.5965in" svg:width="1.5984in" svg:height="0.4035in" draw:z-index="117"><draw:image xlink:href="Pictures/100000010000009900000026A14CA22C.png" xlink:type="simple" xlink:show="embed" xlink:actuate="onLoad" draw:mime-type="image/png"/></draw:frame><draw:frame draw:style-name="Mfr2" draw:name="Image1333" text:anchor-type="char" svg:x="5.5709in" svg:y="0.7409in" svg:width="1.9236in" svg:height="0.2028in" draw:z-index="118"><draw:image xlink:href="Pictures/10000001000000B800000013402D6D80.png" xlink:type="simple" xlink:show="embed" xlink:actuate="onLoad" draw:mime-type="image/png"/></draw:frame></text:p>
      </style:header>
      <style:header-left>
        <text:p text:style-name="MP1"><draw:frame draw:style-name="Mfr2" draw:name="Image1334" text:anchor-type="char" svg:x="0.4925in" svg:y="0in" svg:width="7.7756in" svg:height="1.3874in" draw:z-index="1204"><draw:image xlink:href="Pictures/10000001000002EA00000085A3334DB7.png" xlink:type="simple" xlink:show="embed" xlink:actuate="onLoad" draw:mime-type="image/png"/></draw:frame><draw:frame draw:style-name="Mfr2" draw:name="Image1335" text:anchor-type="char" svg:x="1.6811in" svg:y="0.5965in" svg:width="1.5984in" svg:height="0.4035in" draw:z-index="1205"><draw:image xlink:href="Pictures/100000010000009900000026A14CA22C.png" xlink:type="simple" xlink:show="embed" xlink:actuate="onLoad" draw:mime-type="image/png"/></draw:frame><draw:frame draw:style-name="Mfr2" draw:name="Image1336" text:anchor-type="char" svg:x="5.5709in" svg:y="0.7409in" svg:width="1.9236in" svg:height="0.2028in" draw:z-index="1206"><draw:image xlink:href="Pictures/10000001000000B800000013402D6D80.png" xlink:type="simple" xlink:show="embed" xlink:actuate="onLoad" draw:mime-type="image/png"/></draw:frame></text:p>
      </style:header-left>
      <style:footer>
        <text:p text:style-name="MP1"><draw:frame draw:style-name="Mfr1" draw:name="Image 478 Copy 1 Copy 1 Copy 1 Copy 1 Copy 1 Copy 1 Copy 1 Copy 1 Copy 1 Copy 1 Copy 1 Copy 1 Copy 1 Copy 1" text:anchor-type="char" svg:x="3.7902in" svg:y="10.5945in" svg:width="0.6866in" svg:height="0.6189in"><draw:image xlink:href="Pictures/10000001000000840000007752069C51.png" xlink:type="simple" xlink:show="embed" xlink:actuate="onLoad" draw:mime-type="image/png"/></draw:frame><draw:frame draw:style-name="Mfr3" draw:name="Frame348"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415"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415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415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4151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41511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414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4081111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402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352" text:anchor-type="char" svg:x="7.2972in" svg:y="10.8752in" svg:width="0.2in" svg:height="0.1283in"><draw:text-box><text:p text:style-name="MP9"><text:span text:style-name="MT14"><text:page-number text:select-page="current">67</text:page-number></text:span></text:p></draw:text-box></draw:frame><draw:frame draw:style-name="Mfr3" draw:name="Frame416" text:anchor-type="char" svg:x="7.2972in" svg:y="10.8752in" svg:width="0.2in" svg:height="0.1283in"><draw:text-box><text:p text:style-name="MP6"><text:page-number text:select-page="current">67</text:page-number></text:p></draw:text-box></draw:frame><draw:frame draw:style-name="Mfr3" draw:name="Frame4161" text:anchor-type="char" svg:x="7.2972in" svg:y="10.8752in" svg:width="0.2in" svg:height="0.1283in"><draw:text-box><text:p text:style-name="MP6"><text:page-number text:select-page="current">67</text:page-number></text:p></draw:text-box></draw:frame><draw:frame draw:style-name="Mfr3" draw:name="Frame41611" text:anchor-type="char" svg:x="7.2972in" svg:y="10.8752in" svg:width="0.2in" svg:height="0.1283in"><draw:text-box><text:p text:style-name="MP6"><text:page-number text:select-page="current">67</text:page-number></text:p></draw:text-box></draw:frame><draw:frame draw:style-name="Mfr3" draw:name="Frame416111" text:anchor-type="char" svg:x="7.2972in" svg:y="10.8752in" svg:width="0.2in" svg:height="0.1283in"><draw:text-box><text:p text:style-name="MP6"><text:page-number text:select-page="current">67</text:page-number></text:p></draw:text-box></draw:frame><draw:frame draw:style-name="Mfr3" draw:name="Frame4161111" text:anchor-type="char" svg:x="7.2972in" svg:y="10.8752in" svg:width="0.2in" svg:height="0.1283in"><draw:text-box><text:p text:style-name="MP6"><text:page-number text:select-page="current">67</text:page-number></text:p></draw:text-box></draw:frame><draw:frame draw:style-name="Mfr3" draw:name="Frame41511111" text:anchor-type="char" svg:x="7.2972in" svg:y="10.8752in" svg:width="0.2in" svg:height="0.1283in"><draw:text-box><text:p text:style-name="MP6"><text:page-number text:select-page="current">67</text:page-number></text:p></draw:text-box></draw:frame><draw:frame draw:style-name="Mfr3" draw:name="Frame409111111" text:anchor-type="char" svg:x="7.2972in" svg:y="10.8752in" svg:width="0.2in" svg:height="0.1283in"><draw:text-box><text:p text:style-name="MP6"><text:page-number text:select-page="current">67</text:page-number></text:p></draw:text-box></draw:frame><draw:frame draw:style-name="Mfr4" draw:name="Frame403111" text:anchor-type="char" svg:x="7.2972in" svg:y="10.8752in" svg:width="0.2in" svg:height="0.1283in"><draw:text-box><text:p text:style-name="MP6"><text:page-number text:select-page="current">67</text:page-number></text:p></draw:text-box></draw:frame><draw:frame draw:style-name="Mfr2" draw:name="Image1337" text:anchor-type="char" svg:x="0.7736in" svg:y="10.8752in" svg:width="1.9181in" svg:height="0.128in" draw:z-index="122"><draw:image xlink:href="Pictures/10000001000000B80000000C00EA2F60.png" xlink:type="simple" xlink:show="embed" xlink:actuate="onLoad" draw:mime-type="image/png"/></draw:frame><draw:frame draw:style-name="Mfr2" draw:name="Image1338" text:anchor-type="char" svg:x="7.2972in" svg:y="10.8752in" svg:width="0.1984in" svg:height="0.128in" draw:z-index="123"><draw:image xlink:href="Pictures/10000001000000130000000C5161F074.png" xlink:type="simple" xlink:show="embed" xlink:actuate="onLoad" draw:mime-type="image/png"/></draw:frame></text:p>
      </style:footer>
      <style:footer-left>
        <text:p text:style-name="MP1"><draw:frame draw:style-name="Mfr1" draw:name="Image 475 Copy 1 Copy 1 Copy 1 Copy 1 Copy 1 Copy 1 Copy 1 Copy 1 Copy 1 Copy 1 Copy 1 Copy 1 Copy 1 Copy 1" text:anchor-type="char" svg:x="3.7902in" svg:y="10.5945in" svg:width="0.6866in" svg:height="0.6189in" draw:z-index="16"><draw:image xlink:href="Pictures/10000001000000840000007752069C51.png" xlink:type="simple" xlink:show="embed" xlink:actuate="onLoad" draw:mime-type="image/png"/></draw:frame><draw:frame draw:style-name="Mfr2" draw:name="Image1339" text:anchor-type="char" svg:x="0.7736in" svg:y="10.8752in" svg:width="1.9181in" svg:height="0.128in" draw:z-index="1207"><draw:image xlink:href="Pictures/10000001000000B80000000C00EA2F60.png" xlink:type="simple" xlink:show="embed" xlink:actuate="onLoad" draw:mime-type="image/png"/></draw:frame><draw:frame draw:style-name="Mfr2" draw:name="Image1340" text:anchor-type="char" svg:x="7.2972in" svg:y="10.8752in" svg:width="0.1984in" svg:height="0.128in" draw:z-index="1208"><draw:image xlink:href="Pictures/10000001000000130000000C5161F074.png" xlink:type="simple" xlink:show="embed" xlink:actuate="onLoad" draw:mime-type="image/png"/></draw:frame></text:p>
      </style:footer-left>
    </style:master-page>
    <style:master-page style:name="Converted66" style:page-layout-name="Mpm8" draw:style-name="Mdp1">
      <style:header>
        <text:p text:style-name="MP1"><draw:frame draw:style-name="Mfr2" draw:name="Image1341" text:anchor-type="char" svg:x="0.4925in" svg:y="0in" svg:width="7.7756in" svg:height="1.3874in" draw:z-index="1209"><draw:image xlink:href="Pictures/10000001000002EA00000085A3334DB7.png" xlink:type="simple" xlink:show="embed" xlink:actuate="onLoad" draw:mime-type="image/png"/></draw:frame><draw:frame draw:style-name="Mfr2" draw:name="Image1342" text:anchor-type="char" svg:x="1.6811in" svg:y="0.5965in" svg:width="1.5984in" svg:height="0.4035in" draw:z-index="1210"><draw:image xlink:href="Pictures/100000010000009900000026A14CA22C.png" xlink:type="simple" xlink:show="embed" xlink:actuate="onLoad" draw:mime-type="image/png"/></draw:frame><draw:frame draw:style-name="Mfr2" draw:name="Image1343" text:anchor-type="char" svg:x="5.5709in" svg:y="0.7409in" svg:width="1.9236in" svg:height="0.2028in" draw:z-index="1211"><draw:image xlink:href="Pictures/10000001000000B800000013402D6D80.png" xlink:type="simple" xlink:show="embed" xlink:actuate="onLoad" draw:mime-type="image/png"/></draw:frame></text:p>
      </style:header>
      <style:header-left>
        <text:p text:style-name="MP1"><draw:frame draw:style-name="Mfr3" draw:name="Frame367" text:anchor-type="char" svg:x="1.6811in" svg:y="0.5965in" svg:width="1.6in" svg:height="0.4043in"><draw:text-box><text:p text:style-name="MP7"><text:span text:style-name="MT15">ATOS</text:span><text:span text:style-name="MT16"> </text:span><text:span text:style-name="MT15">DO</text:span><text:span text:style-name="MT17"> </text:span><text:span text:style-name="MT18">PODER</text:span></text:p><text:p text:style-name="MP8"><text:span text:style-name="MT15">EXECUTIVO</text:span><text:span text:style-name="MT19"> </text:span><text:span text:style-name="MT18">MUNICIPAL</text:span></text:p></draw:text-box></draw:frame><draw:frame draw:style-name="Mfr3" draw:name="Frame422" text:anchor-type="char" svg:x="1.6811in" svg:y="0.5965in" svg:width="1.6in" svg:height="0.4043in"><draw:text-box><text:p text:style-name="MP7"><text:span text:style-name="MT15">ATOS</text:span><text:span text:style-name="MT16"> </text:span><text:span text:style-name="MT15">DO</text:span><text:span text:style-name="MT17"> </text:span><text:span text:style-name="MT18">PODER</text:span></text:p><text:p text:style-name="MP8"><text:span text:style-name="MT15">EXECUTIVO</text:span><text:span text:style-name="MT19"> </text:span><text:span text:style-name="MT18">MUNICIPAL</text:span></text:p></draw:text-box></draw:frame><draw:frame draw:style-name="Mfr3" draw:name="Frame4221" text:anchor-type="char" svg:x="1.6811in" svg:y="0.5965in" svg:width="1.6in" svg:height="0.4043in"><draw:text-box><text:p text:style-name="MP7"><text:span text:style-name="MT15">ATOS</text:span><text:span text:style-name="MT16"> </text:span><text:span text:style-name="MT15">DO</text:span><text:span text:style-name="MT17"> </text:span><text:span text:style-name="MT18">PODER</text:span></text:p><text:p text:style-name="MP8"><text:span text:style-name="MT15">EXECUTIVO</text:span><text:span text:style-name="MT19"> </text:span><text:span text:style-name="MT18">MUNICIPAL</text:span></text:p></draw:text-box></draw:frame><draw:frame draw:style-name="Mfr3" draw:name="Frame42211" text:anchor-type="char" svg:x="1.6811in" svg:y="0.5965in" svg:width="1.6in" svg:height="0.4043in"><draw:text-box><text:p text:style-name="MP7"><text:span text:style-name="MT15">ATOS</text:span><text:span text:style-name="MT16"> </text:span><text:span text:style-name="MT15">DO</text:span><text:span text:style-name="MT17"> </text:span><text:span text:style-name="MT18">PODER</text:span></text:p><text:p text:style-name="MP8"><text:span text:style-name="MT15">EXECUTIVO</text:span><text:span text:style-name="MT19"> </text:span><text:span text:style-name="MT18">MUNICIPAL</text:span></text:p></draw:text-box></draw:frame><draw:frame draw:style-name="Mfr3" draw:name="Frame422111" text:anchor-type="char" svg:x="1.6811in" svg:y="0.5965in" svg:width="1.6in" svg:height="0.4043in"><draw:text-box><text:p text:style-name="MP7"><text:span text:style-name="MT15">ATOS</text:span><text:span text:style-name="MT16"> </text:span><text:span text:style-name="MT15">DO</text:span><text:span text:style-name="MT17"> </text:span><text:span text:style-name="MT18">PODER</text:span></text:p><text:p text:style-name="MP8"><text:span text:style-name="MT15">EXECUTIVO</text:span><text:span text:style-name="MT19"> </text:span><text:span text:style-name="MT18">MUNICIPAL</text:span></text:p></draw:text-box></draw:frame><draw:frame draw:style-name="Mfr3" draw:name="Frame4221111" text:anchor-type="char" svg:x="1.6811in" svg:y="0.5965in" svg:width="1.6in" svg:height="0.4043in"><draw:text-box><text:p text:style-name="MP7"><text:span text:style-name="MT15">ATOS</text:span><text:span text:style-name="MT16"> </text:span><text:span text:style-name="MT15">DO</text:span><text:span text:style-name="MT17"> </text:span><text:span text:style-name="MT18">PODER</text:span></text:p><text:p text:style-name="MP8"><text:span text:style-name="MT15">EXECUTIVO</text:span><text:span text:style-name="MT19"> </text:span><text:span text:style-name="MT18">MUNICIPAL</text:span></text:p></draw:text-box></draw:frame><draw:frame draw:style-name="Mfr3" draw:name="Frame4201" text:anchor-type="char" svg:x="1.6811in" svg:y="0.5965in" svg:width="1.6in" svg:height="0.4043in"><draw:text-box><text:p text:style-name="MP7"><text:span text:style-name="MT15">ATOS</text:span><text:span text:style-name="MT16"> </text:span><text:span text:style-name="MT15">DO</text:span><text:span text:style-name="MT17"> </text:span><text:span text:style-name="MT18">PODER</text:span></text:p><text:p text:style-name="MP8"><text:span text:style-name="MT15">EXECUTIVO</text:span><text:span text:style-name="MT19"> </text:span><text:span text:style-name="MT18">MUNICIPAL</text:span></text:p></draw:text-box></draw:frame><draw:frame draw:style-name="Mfr3" draw:name="Frame415111111" text:anchor-type="char" svg:x="1.6811in" svg:y="0.5965in" svg:width="1.6in" svg:height="0.4043in"><draw:text-box><text:p text:style-name="MP7"><text:span text:style-name="MT15">ATOS</text:span><text:span text:style-name="MT16"> </text:span><text:span text:style-name="MT15">DO</text:span><text:span text:style-name="MT17"> </text:span><text:span text:style-name="MT18">PODER</text:span></text:p><text:p text:style-name="MP8"><text:span text:style-name="MT15">EXECUTIVO</text:span><text:span text:style-name="MT19"> </text:span><text:span text:style-name="MT18">MUNICIPAL</text:span></text:p></draw:text-box></draw:frame><draw:frame draw:style-name="Mfr4" draw:name="Frame4081111111" text:anchor-type="char" svg:x="1.6811in" svg:y="0.5965in" svg:width="1.6in" svg:height="0.4043in"><draw:text-box><text:p text:style-name="MP7"><text:span text:style-name="MT15">ATOS</text:span><text:span text:style-name="MT16"> </text:span><text:span text:style-name="MT15">DO</text:span><text:span text:style-name="MT17"> </text:span><text:span text:style-name="MT18">PODER</text:span></text:p><text:p text:style-name="MP8"><text:span text:style-name="MT15">EXECUTIVO</text:span><text:span text:style-name="MT19"> </text:span><text:span text:style-name="MT18">MUNICIPAL</text:span></text:p></draw:text-box></draw:frame><draw:frame draw:style-name="Mfr3" draw:name="Frame378" text:anchor-type="char" svg:x="5.5709in" svg:y="0.7409in" svg:width="1.9252in" svg:height="0.2035in"><draw:text-box><text:p text:style-name="MP3"><text:span text:style-name="MT20">DOM</text:span><text:span text:style-name="MT21"> </text:span><text:span text:style-name="MT20">7655</text:span><text:span text:style-name="MT21"> </text:span><text:span text:style-name="MT20">-</text:span><text:span text:style-name="MT21"> </text:span><text:span text:style-name="MT20">25 de</text:span><text:span text:style-name="MT21"> </text:span><text:span text:style-name="MT20">Agosto</text:span><text:span text:style-name="MT21"> </text:span><text:span text:style-name="MT20">de </text:span><text:span text:style-name="MT22">2026</text:span></text:p></draw:text-box></draw:frame><draw:frame draw:style-name="Mfr3" draw:name="Frame423" text:anchor-type="char" svg:x="5.5709in" svg:y="0.7409in" svg:width="1.9252in" svg:height="0.2035in"><draw:text-box><text:p text:style-name="MP3"><text:span text:style-name="MT20">DOM</text:span><text:span text:style-name="MT21"> </text:span><text:span text:style-name="MT20">7655</text:span><text:span text:style-name="MT21"> </text:span><text:span text:style-name="MT20">-</text:span><text:span text:style-name="MT21"> </text:span><text:span text:style-name="MT20">25 de</text:span><text:span text:style-name="MT21"> </text:span><text:span text:style-name="MT20">Agosto</text:span><text:span text:style-name="MT21"> </text:span><text:span text:style-name="MT20">de </text:span><text:span text:style-name="MT22">2026</text:span></text:p></draw:text-box></draw:frame><draw:frame draw:style-name="Mfr3" draw:name="Frame4231" text:anchor-type="char" svg:x="5.5709in" svg:y="0.7409in" svg:width="1.9252in" svg:height="0.2035in"><draw:text-box><text:p text:style-name="MP3"><text:span text:style-name="MT20">DOM</text:span><text:span text:style-name="MT21"> </text:span><text:span text:style-name="MT20">7655</text:span><text:span text:style-name="MT21"> </text:span><text:span text:style-name="MT20">-</text:span><text:span text:style-name="MT21"> </text:span><text:span text:style-name="MT20">25 de</text:span><text:span text:style-name="MT21"> </text:span><text:span text:style-name="MT20">Agosto</text:span><text:span text:style-name="MT21"> </text:span><text:span text:style-name="MT20">de </text:span><text:span text:style-name="MT22">2026</text:span></text:p></draw:text-box></draw:frame><draw:frame draw:style-name="Mfr3" draw:name="Frame42311" text:anchor-type="char" svg:x="5.5709in" svg:y="0.7409in" svg:width="1.9252in" svg:height="0.2035in"><draw:text-box><text:p text:style-name="MP3"><text:span text:style-name="MT20">DOM</text:span><text:span text:style-name="MT21"> </text:span><text:span text:style-name="MT20">7655</text:span><text:span text:style-name="MT21"> </text:span><text:span text:style-name="MT20">-</text:span><text:span text:style-name="MT21"> </text:span><text:span text:style-name="MT20">25 de</text:span><text:span text:style-name="MT21"> </text:span><text:span text:style-name="MT20">Agosto</text:span><text:span text:style-name="MT21"> </text:span><text:span text:style-name="MT20">de </text:span><text:span text:style-name="MT22">2026</text:span></text:p></draw:text-box></draw:frame><draw:frame draw:style-name="Mfr3" draw:name="Frame423111" text:anchor-type="char" svg:x="5.5709in" svg:y="0.7409in" svg:width="1.9252in" svg:height="0.2035in"><draw:text-box><text:p text:style-name="MP3"><text:span text:style-name="MT20">DOM</text:span><text:span text:style-name="MT21"> </text:span><text:span text:style-name="MT20">7655</text:span><text:span text:style-name="MT21"> </text:span><text:span text:style-name="MT20">-</text:span><text:span text:style-name="MT21"> </text:span><text:span text:style-name="MT20">25 de</text:span><text:span text:style-name="MT21"> </text:span><text:span text:style-name="MT20">Agosto</text:span><text:span text:style-name="MT21"> </text:span><text:span text:style-name="MT20">de </text:span><text:span text:style-name="MT22">2026</text:span></text:p></draw:text-box></draw:frame><draw:frame draw:style-name="Mfr3" draw:name="Frame4231111" text:anchor-type="char" svg:x="5.5709in" svg:y="0.7409in" svg:width="1.9252in" svg:height="0.2035in"><draw:text-box><text:p text:style-name="MP3"><text:span text:style-name="MT20">DOM</text:span><text:span text:style-name="MT21"> </text:span><text:span text:style-name="MT20">7655</text:span><text:span text:style-name="MT21"> </text:span><text:span text:style-name="MT20">-</text:span><text:span text:style-name="MT21"> </text:span><text:span text:style-name="MT20">25 de</text:span><text:span text:style-name="MT21"> </text:span><text:span text:style-name="MT20">Agosto</text:span><text:span text:style-name="MT21"> </text:span><text:span text:style-name="MT20">de </text:span><text:span text:style-name="MT22">2026</text:span></text:p></draw:text-box></draw:frame><draw:frame draw:style-name="Mfr3" draw:name="Frame42211111" text:anchor-type="char" svg:x="5.5709in" svg:y="0.7409in" svg:width="1.9252in" svg:height="0.2035in"><draw:text-box><text:p text:style-name="MP3"><text:span text:style-name="MT20">DOM</text:span><text:span text:style-name="MT21"> </text:span><text:span text:style-name="MT20">7655</text:span><text:span text:style-name="MT21"> </text:span><text:span text:style-name="MT20">-</text:span><text:span text:style-name="MT21"> </text:span><text:span text:style-name="MT20">25 de</text:span><text:span text:style-name="MT21"> </text:span><text:span text:style-name="MT20">Agosto</text:span><text:span text:style-name="MT21"> </text:span><text:span text:style-name="MT20">de </text:span><text:span text:style-name="MT22">2026</text:span></text:p></draw:text-box></draw:frame><draw:frame draw:style-name="Mfr3" draw:name="Frame41611111" text:anchor-type="char" svg:x="5.5709in" svg:y="0.7409in" svg:width="1.9252in" svg:height="0.2035in"><draw:text-box><text:p text:style-name="MP3"><text:span text:style-name="MT20">DOM</text:span><text:span text:style-name="MT21"> </text:span><text:span text:style-name="MT20">7655</text:span><text:span text:style-name="MT21"> </text:span><text:span text:style-name="MT20">-</text:span><text:span text:style-name="MT21"> </text:span><text:span text:style-name="MT20">25 de</text:span><text:span text:style-name="MT21"> </text:span><text:span text:style-name="MT20">Agosto</text:span><text:span text:style-name="MT21"> </text:span><text:span text:style-name="MT20">de </text:span><text:span text:style-name="MT22">2026</text:span></text:p></draw:text-box></draw:frame><draw:frame draw:style-name="Mfr4" draw:name="Frame4091111111" text:anchor-type="char" svg:x="5.5709in" svg:y="0.7409in" svg:width="1.9252in" svg:height="0.2035in"><draw:text-box><text:p text:style-name="MP3"><text:span text:style-name="MT20">DOM</text:span><text:span text:style-name="MT21"> </text:span><text:span text:style-name="MT20">7655</text:span><text:span text:style-name="MT21"> </text:span><text:span text:style-name="MT20">-</text:span><text:span text:style-name="MT21"> </text:span><text:span text:style-name="MT20">25 de</text:span><text:span text:style-name="MT21"> </text:span><text:span text:style-name="MT20">Agosto</text:span><text:span text:style-name="MT21"> </text:span><text:span text:style-name="MT20">de </text:span><text:span text:style-name="MT22">2026</text:span></text:p></draw:text-box></draw:frame><draw:frame draw:style-name="Mfr2" draw:name="Image1344" text:anchor-type="char" svg:x="0.4925in" svg:y="0in" svg:width="7.7756in" svg:height="1.3874in" draw:z-index="133"><draw:image xlink:href="Pictures/10000001000002EA00000085A3334DB7.png" xlink:type="simple" xlink:show="embed" xlink:actuate="onLoad" draw:mime-type="image/png"/></draw:frame><draw:frame draw:style-name="Mfr2" draw:name="Image1345" text:anchor-type="char" svg:x="1.6811in" svg:y="0.5965in" svg:width="1.5984in" svg:height="0.4035in" draw:z-index="134"><draw:image xlink:href="Pictures/100000010000009900000026A14CA22C.png" xlink:type="simple" xlink:show="embed" xlink:actuate="onLoad" draw:mime-type="image/png"/></draw:frame><draw:frame draw:style-name="Mfr2" draw:name="Image1346" text:anchor-type="char" svg:x="5.5709in" svg:y="0.7409in" svg:width="1.9236in" svg:height="0.2028in" draw:z-index="135"><draw:image xlink:href="Pictures/10000001000000B800000013402D6D80.png" xlink:type="simple" xlink:show="embed" xlink:actuate="onLoad" draw:mime-type="image/png"/></draw:frame></text:p>
      </style:header-left>
      <style:footer>
        <text:p text:style-name="MP1"><draw:frame draw:style-name="Mfr1" draw:name="Image 478 Copy 1 Copy 1 Copy 1 Copy 1 Copy 1 Copy 1 Copy 1 Copy 1 Copy 1 Copy 1 Copy 1 Copy 1 Copy 1 Copy 1 Copy 1" text:anchor-type="char" svg:x="3.7902in" svg:y="10.5945in" svg:width="0.6866in" svg:height="0.6189in" draw:z-index="12"><draw:image xlink:href="Pictures/10000001000000840000007752069C51.png" xlink:type="simple" xlink:show="embed" xlink:actuate="onLoad" draw:mime-type="image/png"/></draw:frame><draw:frame draw:style-name="Mfr2" draw:name="Image1347" text:anchor-type="char" svg:x="0.7736in" svg:y="10.8752in" svg:width="1.9181in" svg:height="0.128in" draw:z-index="1212"><draw:image xlink:href="Pictures/10000001000000B80000000C00EA2F60.png" xlink:type="simple" xlink:show="embed" xlink:actuate="onLoad" draw:mime-type="image/png"/></draw:frame><draw:frame draw:style-name="Mfr2" draw:name="Image1348" text:anchor-type="char" svg:x="7.2972in" svg:y="10.8752in" svg:width="0.1984in" svg:height="0.128in" draw:z-index="1213"><draw:image xlink:href="Pictures/10000001000000130000000C5161F074.png" xlink:type="simple" xlink:show="embed" xlink:actuate="onLoad" draw:mime-type="image/png"/></draw:frame></text:p>
      </style:footer>
      <style:footer-left>
        <text:p text:style-name="MP1"><draw:frame draw:style-name="Mfr1" draw:name="Image 475 Copy 1 Copy 1 Copy 1 Copy 1 Copy 1 Copy 1 Copy 1 Copy 1 Copy 1 Copy 1 Copy 1 Copy 1 Copy 1 Copy 1 Copy 1" text:anchor-type="char" svg:x="3.7902in" svg:y="10.5945in" svg:width="0.6866in" svg:height="0.6189in"><draw:image xlink:href="Pictures/10000001000000840000007752069C51.png" xlink:type="simple" xlink:show="embed" xlink:actuate="onLoad" draw:mime-type="image/png"/></draw:frame><draw:frame draw:style-name="Mfr3" draw:name="Frame384"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426"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426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426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4261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42611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425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419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412111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385" text:anchor-type="char" svg:x="7.2972in" svg:y="10.8752in" svg:width="0.2in" svg:height="0.1283in"><draw:text-box><text:p text:style-name="MP9"><text:span text:style-name="MT14"><text:page-number text:select-page="current">68</text:page-number></text:span></text:p></draw:text-box></draw:frame><draw:frame draw:style-name="Mfr3" draw:name="Frame427" text:anchor-type="char" svg:x="7.2972in" svg:y="10.8752in" svg:width="0.2in" svg:height="0.1283in"><draw:text-box><text:p text:style-name="MP6"><text:page-number text:select-page="current">68</text:page-number></text:p></draw:text-box></draw:frame><draw:frame draw:style-name="Mfr3" draw:name="Frame4271" text:anchor-type="char" svg:x="7.2972in" svg:y="10.8752in" svg:width="0.2in" svg:height="0.1283in"><draw:text-box><text:p text:style-name="MP6"><text:page-number text:select-page="current">68</text:page-number></text:p></draw:text-box></draw:frame><draw:frame draw:style-name="Mfr3" draw:name="Frame42711" text:anchor-type="char" svg:x="7.2972in" svg:y="10.8752in" svg:width="0.2in" svg:height="0.1283in"><draw:text-box><text:p text:style-name="MP6"><text:page-number text:select-page="current">68</text:page-number></text:p></draw:text-box></draw:frame><draw:frame draw:style-name="Mfr3" draw:name="Frame427111" text:anchor-type="char" svg:x="7.2972in" svg:y="10.8752in" svg:width="0.2in" svg:height="0.1283in"><draw:text-box><text:p text:style-name="MP6"><text:page-number text:select-page="current">68</text:page-number></text:p></draw:text-box></draw:frame><draw:frame draw:style-name="Mfr3" draw:name="Frame4271111" text:anchor-type="char" svg:x="7.2972in" svg:y="10.8752in" svg:width="0.2in" svg:height="0.1283in"><draw:text-box><text:p text:style-name="MP6"><text:page-number text:select-page="current">68</text:page-number></text:p></draw:text-box></draw:frame><draw:frame draw:style-name="Mfr3" draw:name="Frame42611111" text:anchor-type="char" svg:x="7.2972in" svg:y="10.8752in" svg:width="0.2in" svg:height="0.1283in"><draw:text-box><text:p text:style-name="MP6"><text:page-number text:select-page="current">68</text:page-number></text:p></draw:text-box></draw:frame><draw:frame draw:style-name="Mfr3" draw:name="Frame42011" text:anchor-type="char" svg:x="7.2972in" svg:y="10.8752in" svg:width="0.2in" svg:height="0.1283in"><draw:text-box><text:p text:style-name="MP6"><text:page-number text:select-page="current">68</text:page-number></text:p></draw:text-box></draw:frame><draw:frame draw:style-name="Mfr4" draw:name="Frame4131" text:anchor-type="char" svg:x="7.2972in" svg:y="10.8752in" svg:width="0.2in" svg:height="0.1283in"><draw:text-box><text:p text:style-name="MP6"><text:page-number text:select-page="current">68</text:page-number></text:p></draw:text-box></draw:frame><draw:frame draw:style-name="Mfr2" draw:name="Image1349" text:anchor-type="char" svg:x="0.7736in" svg:y="10.8752in" svg:width="1.9181in" svg:height="0.128in" draw:z-index="138"><draw:image xlink:href="Pictures/10000001000000B80000000C00EA2F60.png" xlink:type="simple" xlink:show="embed" xlink:actuate="onLoad" draw:mime-type="image/png"/></draw:frame><draw:frame draw:style-name="Mfr2" draw:name="Image1350" text:anchor-type="char" svg:x="7.2972in" svg:y="10.8752in" svg:width="0.1984in" svg:height="0.128in" draw:z-index="139"><draw:image xlink:href="Pictures/10000001000000130000000C5161F074.png" xlink:type="simple" xlink:show="embed" xlink:actuate="onLoad" draw:mime-type="image/png"/></draw:frame></text:p>
      </style:footer-left>
    </style:master-page>
    <style:master-page style:name="Converted67" style:page-layout-name="Mpm8" draw:style-name="Mdp1">
      <style:header>
        <text:p text:style-name="MP1"><draw:frame draw:style-name="Mfr3" draw:name="Frame386" text:anchor-type="char" svg:x="1.6811in" svg:y="0.5965in" svg:width="1.6in" svg:height="0.4043in"><draw:text-box><text:p text:style-name="MP7"><text:span text:style-name="MT15">ATOS</text:span><text:span text:style-name="MT16"> </text:span><text:span text:style-name="MT15">DO</text:span><text:span text:style-name="MT17"> </text:span><text:span text:style-name="MT18">PODER</text:span></text:p><text:p text:style-name="MP8"><text:span text:style-name="MT15">EXECUTIVO</text:span><text:span text:style-name="MT19"> </text:span><text:span text:style-name="MT18">MUNICIPAL</text:span></text:p></draw:text-box></draw:frame><draw:frame draw:style-name="Mfr3" draw:name="Frame428" text:anchor-type="char" svg:x="1.6811in" svg:y="0.5965in" svg:width="1.6in" svg:height="0.4043in"><draw:text-box><text:p text:style-name="MP7"><text:span text:style-name="MT15">ATOS</text:span><text:span text:style-name="MT16"> </text:span><text:span text:style-name="MT15">DO</text:span><text:span text:style-name="MT17"> </text:span><text:span text:style-name="MT18">PODER</text:span></text:p><text:p text:style-name="MP8"><text:span text:style-name="MT15">EXECUTIVO</text:span><text:span text:style-name="MT19"> </text:span><text:span text:style-name="MT18">MUNICIPAL</text:span></text:p></draw:text-box></draw:frame><draw:frame draw:style-name="Mfr3" draw:name="Frame4281" text:anchor-type="char" svg:x="1.6811in" svg:y="0.5965in" svg:width="1.6in" svg:height="0.4043in"><draw:text-box><text:p text:style-name="MP7"><text:span text:style-name="MT15">ATOS</text:span><text:span text:style-name="MT16"> </text:span><text:span text:style-name="MT15">DO</text:span><text:span text:style-name="MT17"> </text:span><text:span text:style-name="MT18">PODER</text:span></text:p><text:p text:style-name="MP8"><text:span text:style-name="MT15">EXECUTIVO</text:span><text:span text:style-name="MT19"> </text:span><text:span text:style-name="MT18">MUNICIPAL</text:span></text:p></draw:text-box></draw:frame><draw:frame draw:style-name="Mfr3" draw:name="Frame42811" text:anchor-type="char" svg:x="1.6811in" svg:y="0.5965in" svg:width="1.6in" svg:height="0.4043in"><draw:text-box><text:p text:style-name="MP7"><text:span text:style-name="MT15">ATOS</text:span><text:span text:style-name="MT16"> </text:span><text:span text:style-name="MT15">DO</text:span><text:span text:style-name="MT17"> </text:span><text:span text:style-name="MT18">PODER</text:span></text:p><text:p text:style-name="MP8"><text:span text:style-name="MT15">EXECUTIVO</text:span><text:span text:style-name="MT19"> </text:span><text:span text:style-name="MT18">MUNICIPAL</text:span></text:p></draw:text-box></draw:frame><draw:frame draw:style-name="Mfr3" draw:name="Frame428111" text:anchor-type="char" svg:x="1.6811in" svg:y="0.5965in" svg:width="1.6in" svg:height="0.4043in"><draw:text-box><text:p text:style-name="MP7"><text:span text:style-name="MT15">ATOS</text:span><text:span text:style-name="MT16"> </text:span><text:span text:style-name="MT15">DO</text:span><text:span text:style-name="MT17"> </text:span><text:span text:style-name="MT18">PODER</text:span></text:p><text:p text:style-name="MP8"><text:span text:style-name="MT15">EXECUTIVO</text:span><text:span text:style-name="MT19"> </text:span><text:span text:style-name="MT18">MUNICIPAL</text:span></text:p></draw:text-box></draw:frame><draw:frame draw:style-name="Mfr3" draw:name="Frame4281111" text:anchor-type="char" svg:x="1.6811in" svg:y="0.5965in" svg:width="1.6in" svg:height="0.4043in"><draw:text-box><text:p text:style-name="MP7"><text:span text:style-name="MT15">ATOS</text:span><text:span text:style-name="MT16"> </text:span><text:span text:style-name="MT15">DO</text:span><text:span text:style-name="MT17"> </text:span><text:span text:style-name="MT18">PODER</text:span></text:p><text:p text:style-name="MP8"><text:span text:style-name="MT15">EXECUTIVO</text:span><text:span text:style-name="MT19"> </text:span><text:span text:style-name="MT18">MUNICIPAL</text:span></text:p></draw:text-box></draw:frame><draw:frame draw:style-name="Mfr3" draw:name="Frame42711111" text:anchor-type="char" svg:x="1.6811in" svg:y="0.5965in" svg:width="1.6in" svg:height="0.4043in"><draw:text-box><text:p text:style-name="MP7"><text:span text:style-name="MT15">ATOS</text:span><text:span text:style-name="MT16"> </text:span><text:span text:style-name="MT15">DO</text:span><text:span text:style-name="MT17"> </text:span><text:span text:style-name="MT18">PODER</text:span></text:p><text:p text:style-name="MP8"><text:span text:style-name="MT15">EXECUTIVO</text:span><text:span text:style-name="MT19"> </text:span><text:span text:style-name="MT18">MUNICIPAL</text:span></text:p></draw:text-box></draw:frame><draw:frame draw:style-name="Mfr3" draw:name="Frame422111111" text:anchor-type="char" svg:x="1.6811in" svg:y="0.5965in" svg:width="1.6in" svg:height="0.4043in"><draw:text-box><text:p text:style-name="MP7"><text:span text:style-name="MT15">ATOS</text:span><text:span text:style-name="MT16"> </text:span><text:span text:style-name="MT15">DO</text:span><text:span text:style-name="MT17"> </text:span><text:span text:style-name="MT18">PODER</text:span></text:p><text:p text:style-name="MP8"><text:span text:style-name="MT15">EXECUTIVO</text:span><text:span text:style-name="MT19"> </text:span><text:span text:style-name="MT18">MUNICIPAL</text:span></text:p></draw:text-box></draw:frame><draw:frame draw:style-name="Mfr4" draw:name="Frame41411" text:anchor-type="char" svg:x="1.6811in" svg:y="0.5965in" svg:width="1.6in" svg:height="0.4043in"><draw:text-box><text:p text:style-name="MP7"><text:span text:style-name="MT15">ATOS</text:span><text:span text:style-name="MT16"> </text:span><text:span text:style-name="MT15">DO</text:span><text:span text:style-name="MT17"> </text:span><text:span text:style-name="MT18">PODER</text:span></text:p><text:p text:style-name="MP8"><text:span text:style-name="MT15">EXECUTIVO</text:span><text:span text:style-name="MT19"> </text:span><text:span text:style-name="MT18">MUNICIPAL</text:span></text:p></draw:text-box></draw:frame><draw:frame draw:style-name="Mfr3" draw:name="Frame389" text:anchor-type="char" svg:x="5.5709in" svg:y="0.7409in" svg:width="1.9252in" svg:height="0.2035in"><draw:text-box><text:p text:style-name="MP3"><text:span text:style-name="MT20">DOM</text:span><text:span text:style-name="MT21"> </text:span><text:span text:style-name="MT20">7655</text:span><text:span text:style-name="MT21"> </text:span><text:span text:style-name="MT20">-</text:span><text:span text:style-name="MT21"> </text:span><text:span text:style-name="MT20">25 de</text:span><text:span text:style-name="MT21"> </text:span><text:span text:style-name="MT20">Agosto</text:span><text:span text:style-name="MT21"> </text:span><text:span text:style-name="MT20">de </text:span><text:span text:style-name="MT22">2026</text:span></text:p></draw:text-box></draw:frame><draw:frame draw:style-name="Mfr3" draw:name="Frame429" text:anchor-type="char" svg:x="5.5709in" svg:y="0.7409in" svg:width="1.9252in" svg:height="0.2035in"><draw:text-box><text:p text:style-name="MP3"><text:span text:style-name="MT20">DOM</text:span><text:span text:style-name="MT21"> </text:span><text:span text:style-name="MT20">7655</text:span><text:span text:style-name="MT21"> </text:span><text:span text:style-name="MT20">-</text:span><text:span text:style-name="MT21"> </text:span><text:span text:style-name="MT20">25 de</text:span><text:span text:style-name="MT21"> </text:span><text:span text:style-name="MT20">Agosto</text:span><text:span text:style-name="MT21"> </text:span><text:span text:style-name="MT20">de </text:span><text:span text:style-name="MT22">2026</text:span></text:p></draw:text-box></draw:frame><draw:frame draw:style-name="Mfr3" draw:name="Frame4291" text:anchor-type="char" svg:x="5.5709in" svg:y="0.7409in" svg:width="1.9252in" svg:height="0.2035in"><draw:text-box><text:p text:style-name="MP3"><text:span text:style-name="MT20">DOM</text:span><text:span text:style-name="MT21"> </text:span><text:span text:style-name="MT20">7655</text:span><text:span text:style-name="MT21"> </text:span><text:span text:style-name="MT20">-</text:span><text:span text:style-name="MT21"> </text:span><text:span text:style-name="MT20">25 de</text:span><text:span text:style-name="MT21"> </text:span><text:span text:style-name="MT20">Agosto</text:span><text:span text:style-name="MT21"> </text:span><text:span text:style-name="MT20">de </text:span><text:span text:style-name="MT22">2026</text:span></text:p></draw:text-box></draw:frame><draw:frame draw:style-name="Mfr3" draw:name="Frame42911" text:anchor-type="char" svg:x="5.5709in" svg:y="0.7409in" svg:width="1.9252in" svg:height="0.2035in"><draw:text-box><text:p text:style-name="MP3"><text:span text:style-name="MT20">DOM</text:span><text:span text:style-name="MT21"> </text:span><text:span text:style-name="MT20">7655</text:span><text:span text:style-name="MT21"> </text:span><text:span text:style-name="MT20">-</text:span><text:span text:style-name="MT21"> </text:span><text:span text:style-name="MT20">25 de</text:span><text:span text:style-name="MT21"> </text:span><text:span text:style-name="MT20">Agosto</text:span><text:span text:style-name="MT21"> </text:span><text:span text:style-name="MT20">de </text:span><text:span text:style-name="MT22">2026</text:span></text:p></draw:text-box></draw:frame><draw:frame draw:style-name="Mfr3" draw:name="Frame429111" text:anchor-type="char" svg:x="5.5709in" svg:y="0.7409in" svg:width="1.9252in" svg:height="0.2035in"><draw:text-box><text:p text:style-name="MP3"><text:span text:style-name="MT20">DOM</text:span><text:span text:style-name="MT21"> </text:span><text:span text:style-name="MT20">7655</text:span><text:span text:style-name="MT21"> </text:span><text:span text:style-name="MT20">-</text:span><text:span text:style-name="MT21"> </text:span><text:span text:style-name="MT20">25 de</text:span><text:span text:style-name="MT21"> </text:span><text:span text:style-name="MT20">Agosto</text:span><text:span text:style-name="MT21"> </text:span><text:span text:style-name="MT20">de </text:span><text:span text:style-name="MT22">2026</text:span></text:p></draw:text-box></draw:frame><draw:frame draw:style-name="Mfr3" draw:name="Frame4291111" text:anchor-type="char" svg:x="5.5709in" svg:y="0.7409in" svg:width="1.9252in" svg:height="0.2035in"><draw:text-box><text:p text:style-name="MP3"><text:span text:style-name="MT20">DOM</text:span><text:span text:style-name="MT21"> </text:span><text:span text:style-name="MT20">7655</text:span><text:span text:style-name="MT21"> </text:span><text:span text:style-name="MT20">-</text:span><text:span text:style-name="MT21"> </text:span><text:span text:style-name="MT20">25 de</text:span><text:span text:style-name="MT21"> </text:span><text:span text:style-name="MT20">Agosto</text:span><text:span text:style-name="MT21"> </text:span><text:span text:style-name="MT20">de </text:span><text:span text:style-name="MT22">2026</text:span></text:p></draw:text-box></draw:frame><draw:frame draw:style-name="Mfr3" draw:name="Frame42811111" text:anchor-type="char" svg:x="5.5709in" svg:y="0.7409in" svg:width="1.9252in" svg:height="0.2035in"><draw:text-box><text:p text:style-name="MP3"><text:span text:style-name="MT20">DOM</text:span><text:span text:style-name="MT21"> </text:span><text:span text:style-name="MT20">7655</text:span><text:span text:style-name="MT21"> </text:span><text:span text:style-name="MT20">-</text:span><text:span text:style-name="MT21"> </text:span><text:span text:style-name="MT20">25 de</text:span><text:span text:style-name="MT21"> </text:span><text:span text:style-name="MT20">Agosto</text:span><text:span text:style-name="MT21"> </text:span><text:span text:style-name="MT20">de </text:span><text:span text:style-name="MT22">2026</text:span></text:p></draw:text-box></draw:frame><draw:frame draw:style-name="Mfr3" draw:name="Frame42311111" text:anchor-type="char" svg:x="5.5709in" svg:y="0.7409in" svg:width="1.9252in" svg:height="0.2035in"><draw:text-box><text:p text:style-name="MP3"><text:span text:style-name="MT20">DOM</text:span><text:span text:style-name="MT21"> </text:span><text:span text:style-name="MT20">7655</text:span><text:span text:style-name="MT21"> </text:span><text:span text:style-name="MT20">-</text:span><text:span text:style-name="MT21"> </text:span><text:span text:style-name="MT20">25 de</text:span><text:span text:style-name="MT21"> </text:span><text:span text:style-name="MT20">Agosto</text:span><text:span text:style-name="MT21"> </text:span><text:span text:style-name="MT20">de </text:span><text:span text:style-name="MT22">2026</text:span></text:p></draw:text-box></draw:frame><draw:frame draw:style-name="Mfr4" draw:name="Frame4151111111" text:anchor-type="char" svg:x="5.5709in" svg:y="0.7409in" svg:width="1.9252in" svg:height="0.2035in"><draw:text-box><text:p text:style-name="MP3"><text:span text:style-name="MT20">DOM</text:span><text:span text:style-name="MT21"> </text:span><text:span text:style-name="MT20">7655</text:span><text:span text:style-name="MT21"> </text:span><text:span text:style-name="MT20">-</text:span><text:span text:style-name="MT21"> </text:span><text:span text:style-name="MT20">25 de</text:span><text:span text:style-name="MT21"> </text:span><text:span text:style-name="MT20">Agosto</text:span><text:span text:style-name="MT21"> </text:span><text:span text:style-name="MT20">de </text:span><text:span text:style-name="MT22">2026</text:span></text:p></draw:text-box></draw:frame><draw:frame draw:style-name="Mfr2" draw:name="Image1351" text:anchor-type="char" svg:x="0.4925in" svg:y="0in" svg:width="7.7756in" svg:height="1.3874in" draw:z-index="140"><draw:image xlink:href="Pictures/10000001000002EA00000085A3334DB7.png" xlink:type="simple" xlink:show="embed" xlink:actuate="onLoad" draw:mime-type="image/png"/></draw:frame><draw:frame draw:style-name="Mfr2" draw:name="Image1352" text:anchor-type="char" svg:x="1.6811in" svg:y="0.5965in" svg:width="1.5984in" svg:height="0.4035in" draw:z-index="141"><draw:image xlink:href="Pictures/100000010000009900000026A14CA22C.png" xlink:type="simple" xlink:show="embed" xlink:actuate="onLoad" draw:mime-type="image/png"/></draw:frame><draw:frame draw:style-name="Mfr2" draw:name="Image1353" text:anchor-type="char" svg:x="5.5709in" svg:y="0.7409in" svg:width="1.9236in" svg:height="0.2028in" draw:z-index="142"><draw:image xlink:href="Pictures/10000001000000B800000013402D6D80.png" xlink:type="simple" xlink:show="embed" xlink:actuate="onLoad" draw:mime-type="image/png"/></draw:frame></text:p>
      </style:header>
      <style:header-left>
        <text:p text:style-name="MP1"><draw:frame draw:style-name="Mfr2" draw:name="Image1354" text:anchor-type="char" svg:x="0.4925in" svg:y="0in" svg:width="7.7756in" svg:height="1.3874in" draw:z-index="1214"><draw:image xlink:href="Pictures/10000001000002EA00000085A3334DB7.png" xlink:type="simple" xlink:show="embed" xlink:actuate="onLoad" draw:mime-type="image/png"/></draw:frame><draw:frame draw:style-name="Mfr2" draw:name="Image1355" text:anchor-type="char" svg:x="1.6811in" svg:y="0.5965in" svg:width="1.5984in" svg:height="0.4035in" draw:z-index="1215"><draw:image xlink:href="Pictures/100000010000009900000026A14CA22C.png" xlink:type="simple" xlink:show="embed" xlink:actuate="onLoad" draw:mime-type="image/png"/></draw:frame><draw:frame draw:style-name="Mfr2" draw:name="Image1356" text:anchor-type="char" svg:x="5.5709in" svg:y="0.7409in" svg:width="1.9236in" svg:height="0.2028in" draw:z-index="1216"><draw:image xlink:href="Pictures/10000001000000B800000013402D6D80.png" xlink:type="simple" xlink:show="embed" xlink:actuate="onLoad" draw:mime-type="image/png"/></draw:frame></text:p>
      </style:header-left>
      <style:footer>
        <text:p text:style-name="MP1"><draw:frame draw:style-name="Mfr1" draw:name="Image 478 Copy 1 Copy 1 Copy 1 Copy 1 Copy 1 Copy 1 Copy 1 Copy 1 Copy 1 Copy 1 Copy 1 Copy 1 Copy 1 Copy 1 Copy 1 Copy 1" text:anchor-type="char" svg:x="3.7902in" svg:y="10.5945in" svg:width="0.6866in" svg:height="0.6189in"><draw:image xlink:href="Pictures/10000001000000840000007752069C51.png" xlink:type="simple" xlink:show="embed" xlink:actuate="onLoad" draw:mime-type="image/png"/></draw:frame><draw:frame draw:style-name="Mfr3" draw:name="Frame396"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433"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433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433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4331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43311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432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4261111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418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399" text:anchor-type="char" svg:x="7.2972in" svg:y="10.8752in" svg:width="0.2in" svg:height="0.1283in"><draw:text-box><text:p text:style-name="MP9"><text:span text:style-name="MT14"><text:page-number text:select-page="current">69</text:page-number></text:span></text:p></draw:text-box></draw:frame><draw:frame draw:style-name="Mfr3" draw:name="Frame434" text:anchor-type="char" svg:x="7.2972in" svg:y="10.8752in" svg:width="0.2in" svg:height="0.1283in"><draw:text-box><text:p text:style-name="MP6"><text:page-number text:select-page="current">69</text:page-number></text:p></draw:text-box></draw:frame><draw:frame draw:style-name="Mfr3" draw:name="Frame4341" text:anchor-type="char" svg:x="7.2972in" svg:y="10.8752in" svg:width="0.2in" svg:height="0.1283in"><draw:text-box><text:p text:style-name="MP6"><text:page-number text:select-page="current">69</text:page-number></text:p></draw:text-box></draw:frame><draw:frame draw:style-name="Mfr3" draw:name="Frame43411" text:anchor-type="char" svg:x="7.2972in" svg:y="10.8752in" svg:width="0.2in" svg:height="0.1283in"><draw:text-box><text:p text:style-name="MP6"><text:page-number text:select-page="current">69</text:page-number></text:p></draw:text-box></draw:frame><draw:frame draw:style-name="Mfr3" draw:name="Frame434111" text:anchor-type="char" svg:x="7.2972in" svg:y="10.8752in" svg:width="0.2in" svg:height="0.1283in"><draw:text-box><text:p text:style-name="MP6"><text:page-number text:select-page="current">69</text:page-number></text:p></draw:text-box></draw:frame><draw:frame draw:style-name="Mfr3" draw:name="Frame4341111" text:anchor-type="char" svg:x="7.2972in" svg:y="10.8752in" svg:width="0.2in" svg:height="0.1283in"><draw:text-box><text:p text:style-name="MP6"><text:page-number text:select-page="current">69</text:page-number></text:p></draw:text-box></draw:frame><draw:frame draw:style-name="Mfr3" draw:name="Frame43311111" text:anchor-type="char" svg:x="7.2972in" svg:y="10.8752in" svg:width="0.2in" svg:height="0.1283in"><draw:text-box><text:p text:style-name="MP6"><text:page-number text:select-page="current">69</text:page-number></text:p></draw:text-box></draw:frame><draw:frame draw:style-name="Mfr3" draw:name="Frame427111111" text:anchor-type="char" svg:x="7.2972in" svg:y="10.8752in" svg:width="0.2in" svg:height="0.1283in"><draw:text-box><text:p text:style-name="MP6"><text:page-number text:select-page="current">69</text:page-number></text:p></draw:text-box></draw:frame><draw:frame draw:style-name="Mfr4" draw:name="Frame41911" text:anchor-type="char" svg:x="7.2972in" svg:y="10.8752in" svg:width="0.2in" svg:height="0.1283in"><draw:text-box><text:p text:style-name="MP6"><text:page-number text:select-page="current">69</text:page-number></text:p></draw:text-box></draw:frame><draw:frame draw:style-name="Mfr2" draw:name="Image1357" text:anchor-type="char" svg:x="0.7736in" svg:y="10.8752in" svg:width="1.9181in" svg:height="0.128in" draw:z-index="146"><draw:image xlink:href="Pictures/10000001000000B80000000C00EA2F60.png" xlink:type="simple" xlink:show="embed" xlink:actuate="onLoad" draw:mime-type="image/png"/></draw:frame><draw:frame draw:style-name="Mfr2" draw:name="Image1358" text:anchor-type="char" svg:x="7.2972in" svg:y="10.8752in" svg:width="0.1984in" svg:height="0.128in" draw:z-index="147"><draw:image xlink:href="Pictures/10000001000000130000000C5161F074.png" xlink:type="simple" xlink:show="embed" xlink:actuate="onLoad" draw:mime-type="image/png"/></draw:frame></text:p>
      </style:footer>
      <style:footer-left>
        <text:p text:style-name="MP1"><draw:frame draw:style-name="Mfr1" draw:name="Image 475 Copy 1 Copy 1 Copy 1 Copy 1 Copy 1 Copy 1 Copy 1 Copy 1 Copy 1 Copy 1 Copy 1 Copy 1 Copy 1 Copy 1 Copy 1 Copy 1" text:anchor-type="char" svg:x="3.7902in" svg:y="10.5945in" svg:width="0.6866in" svg:height="0.6189in" draw:z-index="10"><draw:image xlink:href="Pictures/10000001000000840000007752069C51.png" xlink:type="simple" xlink:show="embed" xlink:actuate="onLoad" draw:mime-type="image/png"/></draw:frame><draw:frame draw:style-name="Mfr2" draw:name="Image1359" text:anchor-type="char" svg:x="0.7736in" svg:y="10.8752in" svg:width="1.9181in" svg:height="0.128in" draw:z-index="1217"><draw:image xlink:href="Pictures/10000001000000B80000000C00EA2F60.png" xlink:type="simple" xlink:show="embed" xlink:actuate="onLoad" draw:mime-type="image/png"/></draw:frame><draw:frame draw:style-name="Mfr2" draw:name="Image1360" text:anchor-type="char" svg:x="7.2972in" svg:y="10.8752in" svg:width="0.1984in" svg:height="0.128in" draw:z-index="1218"><draw:image xlink:href="Pictures/10000001000000130000000C5161F074.png" xlink:type="simple" xlink:show="embed" xlink:actuate="onLoad" draw:mime-type="image/png"/></draw:frame></text:p>
      </style:footer-left>
    </style:master-page>
    <style:master-page style:name="Converted68" style:page-layout-name="Mpm7" draw:style-name="Mdp1">
      <style:header>
        <text:p text:style-name="MP2"/>
      </style:header>
      <style:header-left>
        <text:p text:style-name="MP1"><draw:frame draw:style-name="Mfr3" draw:name="Frame403" text:anchor-type="char" svg:x="1.6811in" svg:y="0.5965in" svg:width="1.6in" svg:height="0.4043in"><draw:text-box><text:p text:style-name="MP7"><text:span text:style-name="MT15">ATOS</text:span><text:span text:style-name="MT16"> </text:span><text:span text:style-name="MT15">DO</text:span><text:span text:style-name="MT17"> </text:span><text:span text:style-name="MT18">PODER</text:span></text:p><text:p text:style-name="MP8"><text:span text:style-name="MT15">EXECUTIVO</text:span><text:span text:style-name="MT19"> </text:span><text:span text:style-name="MT18">MUNICIPAL</text:span></text:p></draw:text-box></draw:frame><draw:frame draw:style-name="Mfr3" draw:name="Frame437" text:anchor-type="char" svg:x="1.6811in" svg:y="0.5965in" svg:width="1.6in" svg:height="0.4043in"><draw:text-box><text:p text:style-name="MP7"><text:span text:style-name="MT15">ATOS</text:span><text:span text:style-name="MT16"> </text:span><text:span text:style-name="MT15">DO</text:span><text:span text:style-name="MT17"> </text:span><text:span text:style-name="MT18">PODER</text:span></text:p><text:p text:style-name="MP8"><text:span text:style-name="MT15">EXECUTIVO</text:span><text:span text:style-name="MT19"> </text:span><text:span text:style-name="MT18">MUNICIPAL</text:span></text:p></draw:text-box></draw:frame><draw:frame draw:style-name="Mfr3" draw:name="Frame4371" text:anchor-type="char" svg:x="1.6811in" svg:y="0.5965in" svg:width="1.6in" svg:height="0.4043in"><draw:text-box><text:p text:style-name="MP7"><text:span text:style-name="MT15">ATOS</text:span><text:span text:style-name="MT16"> </text:span><text:span text:style-name="MT15">DO</text:span><text:span text:style-name="MT17"> </text:span><text:span text:style-name="MT18">PODER</text:span></text:p><text:p text:style-name="MP8"><text:span text:style-name="MT15">EXECUTIVO</text:span><text:span text:style-name="MT19"> </text:span><text:span text:style-name="MT18">MUNICIPAL</text:span></text:p></draw:text-box></draw:frame><draw:frame draw:style-name="Mfr3" draw:name="Frame43711" text:anchor-type="char" svg:x="1.6811in" svg:y="0.5965in" svg:width="1.6in" svg:height="0.4043in"><draw:text-box><text:p text:style-name="MP7"><text:span text:style-name="MT15">ATOS</text:span><text:span text:style-name="MT16"> </text:span><text:span text:style-name="MT15">DO</text:span><text:span text:style-name="MT17"> </text:span><text:span text:style-name="MT18">PODER</text:span></text:p><text:p text:style-name="MP8"><text:span text:style-name="MT15">EXECUTIVO</text:span><text:span text:style-name="MT19"> </text:span><text:span text:style-name="MT18">MUNICIPAL</text:span></text:p></draw:text-box></draw:frame><draw:frame draw:style-name="Mfr3" draw:name="Frame437111" text:anchor-type="char" svg:x="1.6811in" svg:y="0.5965in" svg:width="1.6in" svg:height="0.4043in"><draw:text-box><text:p text:style-name="MP7"><text:span text:style-name="MT15">ATOS</text:span><text:span text:style-name="MT16"> </text:span><text:span text:style-name="MT15">DO</text:span><text:span text:style-name="MT17"> </text:span><text:span text:style-name="MT18">PODER</text:span></text:p><text:p text:style-name="MP8"><text:span text:style-name="MT15">EXECUTIVO</text:span><text:span text:style-name="MT19"> </text:span><text:span text:style-name="MT18">MUNICIPAL</text:span></text:p></draw:text-box></draw:frame><draw:frame draw:style-name="Mfr3" draw:name="Frame4371111" text:anchor-type="char" svg:x="1.6811in" svg:y="0.5965in" svg:width="1.6in" svg:height="0.4043in"><draw:text-box><text:p text:style-name="MP7"><text:span text:style-name="MT15">ATOS</text:span><text:span text:style-name="MT16"> </text:span><text:span text:style-name="MT15">DO</text:span><text:span text:style-name="MT17"> </text:span><text:span text:style-name="MT18">PODER</text:span></text:p><text:p text:style-name="MP8"><text:span text:style-name="MT15">EXECUTIVO</text:span><text:span text:style-name="MT19"> </text:span><text:span text:style-name="MT18">MUNICIPAL</text:span></text:p></draw:text-box></draw:frame><draw:frame draw:style-name="Mfr3" draw:name="Frame4361" text:anchor-type="char" svg:x="1.6811in" svg:y="0.5965in" svg:width="1.6in" svg:height="0.4043in"><draw:text-box><text:p text:style-name="MP7"><text:span text:style-name="MT15">ATOS</text:span><text:span text:style-name="MT16"> </text:span><text:span text:style-name="MT15">DO</text:span><text:span text:style-name="MT17"> </text:span><text:span text:style-name="MT18">PODER</text:span></text:p><text:p text:style-name="MP8"><text:span text:style-name="MT15">EXECUTIVO</text:span><text:span text:style-name="MT19"> </text:span><text:span text:style-name="MT18">MUNICIPAL</text:span></text:p></draw:text-box></draw:frame><draw:frame draw:style-name="Mfr3" draw:name="Frame4301" text:anchor-type="char" svg:x="1.6811in" svg:y="0.5965in" svg:width="1.6in" svg:height="0.4043in"><draw:text-box><text:p text:style-name="MP7"><text:span text:style-name="MT15">ATOS</text:span><text:span text:style-name="MT16"> </text:span><text:span text:style-name="MT15">DO</text:span><text:span text:style-name="MT17"> </text:span><text:span text:style-name="MT18">PODER</text:span></text:p><text:p text:style-name="MP8"><text:span text:style-name="MT15">EXECUTIVO</text:span><text:span text:style-name="MT19"> </text:span><text:span text:style-name="MT18">MUNICIPAL</text:span></text:p></draw:text-box></draw:frame><draw:frame draw:style-name="Mfr4" draw:name="Frame4221111111" text:anchor-type="char" svg:x="1.6811in" svg:y="0.5965in" svg:width="1.6in" svg:height="0.4043in"><draw:text-box><text:p text:style-name="MP7"><text:span text:style-name="MT15">ATOS</text:span><text:span text:style-name="MT16"> </text:span><text:span text:style-name="MT15">DO</text:span><text:span text:style-name="MT17"> </text:span><text:span text:style-name="MT18">PODER</text:span></text:p><text:p text:style-name="MP8"><text:span text:style-name="MT15">EXECUTIVO</text:span><text:span text:style-name="MT19"> </text:span><text:span text:style-name="MT18">MUNICIPAL</text:span></text:p></draw:text-box></draw:frame><draw:frame draw:style-name="Mfr3" draw:name="Frame406" text:anchor-type="char" svg:x="5.5709in" svg:y="0.7409in" svg:width="1.9252in" svg:height="0.2035in"><draw:text-box><text:p text:style-name="MP3"><text:span text:style-name="MT20">DOM</text:span><text:span text:style-name="MT21"> </text:span><text:span text:style-name="MT20">7655</text:span><text:span text:style-name="MT21"> </text:span><text:span text:style-name="MT20">-</text:span><text:span text:style-name="MT21"> </text:span><text:span text:style-name="MT20">25 de</text:span><text:span text:style-name="MT21"> </text:span><text:span text:style-name="MT20">Agosto</text:span><text:span text:style-name="MT21"> </text:span><text:span text:style-name="MT20">de </text:span><text:span text:style-name="MT22">2026</text:span></text:p></draw:text-box></draw:frame><draw:frame draw:style-name="Mfr3" draw:name="Frame438" text:anchor-type="char" svg:x="5.5709in" svg:y="0.7409in" svg:width="1.9252in" svg:height="0.2035in"><draw:text-box><text:p text:style-name="MP3"><text:span text:style-name="MT20">DOM</text:span><text:span text:style-name="MT21"> </text:span><text:span text:style-name="MT20">7655</text:span><text:span text:style-name="MT21"> </text:span><text:span text:style-name="MT20">-</text:span><text:span text:style-name="MT21"> </text:span><text:span text:style-name="MT20">25 de</text:span><text:span text:style-name="MT21"> </text:span><text:span text:style-name="MT20">Agosto</text:span><text:span text:style-name="MT21"> </text:span><text:span text:style-name="MT20">de </text:span><text:span text:style-name="MT22">2026</text:span></text:p></draw:text-box></draw:frame><draw:frame draw:style-name="Mfr3" draw:name="Frame4381" text:anchor-type="char" svg:x="5.5709in" svg:y="0.7409in" svg:width="1.9252in" svg:height="0.2035in"><draw:text-box><text:p text:style-name="MP3"><text:span text:style-name="MT20">DOM</text:span><text:span text:style-name="MT21"> </text:span><text:span text:style-name="MT20">7655</text:span><text:span text:style-name="MT21"> </text:span><text:span text:style-name="MT20">-</text:span><text:span text:style-name="MT21"> </text:span><text:span text:style-name="MT20">25 de</text:span><text:span text:style-name="MT21"> </text:span><text:span text:style-name="MT20">Agosto</text:span><text:span text:style-name="MT21"> </text:span><text:span text:style-name="MT20">de </text:span><text:span text:style-name="MT22">2026</text:span></text:p></draw:text-box></draw:frame><draw:frame draw:style-name="Mfr3" draw:name="Frame43811" text:anchor-type="char" svg:x="5.5709in" svg:y="0.7409in" svg:width="1.9252in" svg:height="0.2035in"><draw:text-box><text:p text:style-name="MP3"><text:span text:style-name="MT20">DOM</text:span><text:span text:style-name="MT21"> </text:span><text:span text:style-name="MT20">7655</text:span><text:span text:style-name="MT21"> </text:span><text:span text:style-name="MT20">-</text:span><text:span text:style-name="MT21"> </text:span><text:span text:style-name="MT20">25 de</text:span><text:span text:style-name="MT21"> </text:span><text:span text:style-name="MT20">Agosto</text:span><text:span text:style-name="MT21"> </text:span><text:span text:style-name="MT20">de </text:span><text:span text:style-name="MT22">2026</text:span></text:p></draw:text-box></draw:frame><draw:frame draw:style-name="Mfr3" draw:name="Frame438111" text:anchor-type="char" svg:x="5.5709in" svg:y="0.7409in" svg:width="1.9252in" svg:height="0.2035in"><draw:text-box><text:p text:style-name="MP3"><text:span text:style-name="MT20">DOM</text:span><text:span text:style-name="MT21"> </text:span><text:span text:style-name="MT20">7655</text:span><text:span text:style-name="MT21"> </text:span><text:span text:style-name="MT20">-</text:span><text:span text:style-name="MT21"> </text:span><text:span text:style-name="MT20">25 de</text:span><text:span text:style-name="MT21"> </text:span><text:span text:style-name="MT20">Agosto</text:span><text:span text:style-name="MT21"> </text:span><text:span text:style-name="MT20">de </text:span><text:span text:style-name="MT22">2026</text:span></text:p></draw:text-box></draw:frame><draw:frame draw:style-name="Mfr3" draw:name="Frame4381111" text:anchor-type="char" svg:x="5.5709in" svg:y="0.7409in" svg:width="1.9252in" svg:height="0.2035in"><draw:text-box><text:p text:style-name="MP3"><text:span text:style-name="MT20">DOM</text:span><text:span text:style-name="MT21"> </text:span><text:span text:style-name="MT20">7655</text:span><text:span text:style-name="MT21"> </text:span><text:span text:style-name="MT20">-</text:span><text:span text:style-name="MT21"> </text:span><text:span text:style-name="MT20">25 de</text:span><text:span text:style-name="MT21"> </text:span><text:span text:style-name="MT20">Agosto</text:span><text:span text:style-name="MT21"> </text:span><text:span text:style-name="MT20">de </text:span><text:span text:style-name="MT22">2026</text:span></text:p></draw:text-box></draw:frame><draw:frame draw:style-name="Mfr3" draw:name="Frame43711111" text:anchor-type="char" svg:x="5.5709in" svg:y="0.7409in" svg:width="1.9252in" svg:height="0.2035in"><draw:text-box><text:p text:style-name="MP3"><text:span text:style-name="MT20">DOM</text:span><text:span text:style-name="MT21"> </text:span><text:span text:style-name="MT20">7655</text:span><text:span text:style-name="MT21"> </text:span><text:span text:style-name="MT20">-</text:span><text:span text:style-name="MT21"> </text:span><text:span text:style-name="MT20">25 de</text:span><text:span text:style-name="MT21"> </text:span><text:span text:style-name="MT20">Agosto</text:span><text:span text:style-name="MT21"> </text:span><text:span text:style-name="MT20">de </text:span><text:span text:style-name="MT22">2026</text:span></text:p></draw:text-box></draw:frame><draw:frame draw:style-name="Mfr3" draw:name="Frame43211" text:anchor-type="char" svg:x="5.5709in" svg:y="0.7409in" svg:width="1.9252in" svg:height="0.2035in"><draw:text-box><text:p text:style-name="MP3"><text:span text:style-name="MT20">DOM</text:span><text:span text:style-name="MT21"> </text:span><text:span text:style-name="MT20">7655</text:span><text:span text:style-name="MT21"> </text:span><text:span text:style-name="MT20">-</text:span><text:span text:style-name="MT21"> </text:span><text:span text:style-name="MT20">25 de</text:span><text:span text:style-name="MT21"> </text:span><text:span text:style-name="MT20">Agosto</text:span><text:span text:style-name="MT21"> </text:span><text:span text:style-name="MT20">de </text:span><text:span text:style-name="MT22">2026</text:span></text:p></draw:text-box></draw:frame><draw:frame draw:style-name="Mfr4" draw:name="Frame423111111" text:anchor-type="char" svg:x="5.5709in" svg:y="0.7409in" svg:width="1.9252in" svg:height="0.2035in"><draw:text-box><text:p text:style-name="MP3"><text:span text:style-name="MT20">DOM</text:span><text:span text:style-name="MT21"> </text:span><text:span text:style-name="MT20">7655</text:span><text:span text:style-name="MT21"> </text:span><text:span text:style-name="MT20">-</text:span><text:span text:style-name="MT21"> </text:span><text:span text:style-name="MT20">25 de</text:span><text:span text:style-name="MT21"> </text:span><text:span text:style-name="MT20">Agosto</text:span><text:span text:style-name="MT21"> </text:span><text:span text:style-name="MT20">de </text:span><text:span text:style-name="MT22">2026</text:span></text:p></draw:text-box></draw:frame><draw:frame draw:style-name="Mfr2" draw:name="Image1361" text:anchor-type="char" svg:x="0.4925in" svg:y="0in" svg:width="7.7756in" svg:height="1.3874in" draw:z-index="150"><draw:image xlink:href="Pictures/10000001000002EA00000085A3334DB7.png" xlink:type="simple" xlink:show="embed" xlink:actuate="onLoad" draw:mime-type="image/png"/></draw:frame><draw:frame draw:style-name="Mfr2" draw:name="Image1362" text:anchor-type="char" svg:x="1.6811in" svg:y="0.5965in" svg:width="1.5984in" svg:height="0.4035in" draw:z-index="151"><draw:image xlink:href="Pictures/100000010000009900000026A14CA22C.png" xlink:type="simple" xlink:show="embed" xlink:actuate="onLoad" draw:mime-type="image/png"/></draw:frame><draw:frame draw:style-name="Mfr2" draw:name="Image1363" text:anchor-type="char" svg:x="5.5709in" svg:y="0.7409in" svg:width="1.9236in" svg:height="0.2028in" draw:z-index="152"><draw:image xlink:href="Pictures/10000001000000B800000013402D6D80.png" xlink:type="simple" xlink:show="embed" xlink:actuate="onLoad" draw:mime-type="image/png"/></draw:frame></text:p>
      </style:header-left>
      <style:footer>
        <text:p text:style-name="MP2"/>
      </style:footer>
      <style:footer-left>
        <text:p text:style-name="MP1"><draw:frame draw:style-name="Mfr1" draw:name="Image 475 Copy 1 Copy 1 Copy 1 Copy 1 Copy 1 Copy 1 Copy 1 Copy 1 Copy 1 Copy 1 Copy 1 Copy 1 Copy 1 Copy 1 Copy 1 Copy 1 Copy 1" text:anchor-type="char" svg:x="3.7902in" svg:y="10.5945in" svg:width="0.6866in" svg:height="0.6189in"><draw:image xlink:href="Pictures/10000001000000840000007752069C51.png" xlink:type="simple" xlink:show="embed" xlink:actuate="onLoad" draw:mime-type="image/png"/></draw:frame><draw:frame draw:style-name="Mfr3" draw:name="Frame407"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439"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439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439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4391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43911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438111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4331111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424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413" text:anchor-type="char" svg:x="7.2972in" svg:y="10.8752in" svg:width="0.2in" svg:height="0.1283in"><draw:text-box><text:p text:style-name="MP9"><text:span text:style-name="MT14"><text:page-number text:select-page="current">70</text:page-number></text:span></text:p></draw:text-box></draw:frame><draw:frame draw:style-name="Mfr3" draw:name="Frame440" text:anchor-type="char" svg:x="7.2972in" svg:y="10.8752in" svg:width="0.2in" svg:height="0.1283in"><draw:text-box><text:p text:style-name="MP6"><text:page-number text:select-page="current">70</text:page-number></text:p></draw:text-box></draw:frame><draw:frame draw:style-name="Mfr3" draw:name="Frame4401" text:anchor-type="char" svg:x="7.2972in" svg:y="10.8752in" svg:width="0.2in" svg:height="0.1283in"><draw:text-box><text:p text:style-name="MP6"><text:page-number text:select-page="current">70</text:page-number></text:p></draw:text-box></draw:frame><draw:frame draw:style-name="Mfr3" draw:name="Frame44011" text:anchor-type="char" svg:x="7.2972in" svg:y="10.8752in" svg:width="0.2in" svg:height="0.1283in"><draw:text-box><text:p text:style-name="MP6"><text:page-number text:select-page="current">70</text:page-number></text:p></draw:text-box></draw:frame><draw:frame draw:style-name="Mfr3" draw:name="Frame440111" text:anchor-type="char" svg:x="7.2972in" svg:y="10.8752in" svg:width="0.2in" svg:height="0.1283in"><draw:text-box><text:p text:style-name="MP6"><text:page-number text:select-page="current">70</text:page-number></text:p></draw:text-box></draw:frame><draw:frame draw:style-name="Mfr3" draw:name="Frame4401111" text:anchor-type="char" svg:x="7.2972in" svg:y="10.8752in" svg:width="0.2in" svg:height="0.1283in"><draw:text-box><text:p text:style-name="MP6"><text:page-number text:select-page="current">70</text:page-number></text:p></draw:text-box></draw:frame><draw:frame draw:style-name="Mfr3" draw:name="Frame43911111" text:anchor-type="char" svg:x="7.2972in" svg:y="10.8752in" svg:width="0.2in" svg:height="0.1283in"><draw:text-box><text:p text:style-name="MP6"><text:page-number text:select-page="current">70</text:page-number></text:p></draw:text-box></draw:frame><draw:frame draw:style-name="Mfr3" draw:name="Frame43411111" text:anchor-type="char" svg:x="7.2972in" svg:y="10.8752in" svg:width="0.2in" svg:height="0.1283in"><draw:text-box><text:p text:style-name="MP6"><text:page-number text:select-page="current">70</text:page-number></text:p></draw:text-box></draw:frame><draw:frame draw:style-name="Mfr4" draw:name="Frame42511" text:anchor-type="char" svg:x="7.2972in" svg:y="10.8752in" svg:width="0.2in" svg:height="0.1283in"><draw:text-box><text:p text:style-name="MP6"><text:page-number text:select-page="current">70</text:page-number></text:p></draw:text-box></draw:frame><draw:frame draw:style-name="Mfr2" draw:name="Image1364" text:anchor-type="char" svg:x="0.7736in" svg:y="10.8752in" svg:width="1.9181in" svg:height="0.128in" draw:z-index="153"><draw:image xlink:href="Pictures/10000001000000B80000000C00EA2F60.png" xlink:type="simple" xlink:show="embed" xlink:actuate="onLoad" draw:mime-type="image/png"/></draw:frame><draw:frame draw:style-name="Mfr2" draw:name="Image1365" text:anchor-type="char" svg:x="7.2972in" svg:y="10.8752in" svg:width="0.1984in" svg:height="0.128in" draw:z-index="154"><draw:image xlink:href="Pictures/10000001000000130000000C5161F074.png" xlink:type="simple" xlink:show="embed" xlink:actuate="onLoad" draw:mime-type="image/png"/></draw:frame></text:p>
      </style:footer-left>
    </style:master-page>
    <style:master-page style:name="Converted69" style:page-layout-name="Mpm7" draw:style-name="Mdp1">
      <style:header>
        <text:p text:style-name="MP2"/>
      </style:header>
      <style:header-left>
        <text:p text:style-name="MP2"/>
      </style:header-left>
      <style:footer>
        <text:p text:style-name="MP2"/>
      </style:footer>
      <style:footer-left>
        <text:p text:style-name="MP2"/>
      </style:footer-left>
    </style:master-page>
    <style:master-page style:name="Converted70" style:page-layout-name="Mpm7" draw:style-name="Mdp1">
      <style:header>
        <text:p text:style-name="MP2"/>
      </style:header>
      <style:header-left>
        <text:p text:style-name="MP2"/>
      </style:header-left>
      <style:footer>
        <text:p text:style-name="MP2"/>
      </style:footer>
      <style:footer-left>
        <text:p text:style-name="MP2"/>
      </style:footer-left>
    </style:master-page>
    <style:master-page style:name="Converted71" style:page-layout-name="Mpm9" draw:style-name="Mdp1">
      <style:header>
        <text:p text:style-name="MP2"/>
      </style:header>
      <style:header-left>
        <text:p text:style-name="MP2"/>
      </style:header-left>
      <style:footer>
        <text:p text:style-name="MP2"/>
      </style:footer>
      <style:footer-left>
        <text:p text:style-name="MP2"/>
      </style:footer-left>
    </style:master-page>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3">
  <office:meta>
    <meta:creation-date>2026-09-01T13:25:01</meta:creation-date>
    <dc:date>2026-09-01T17:07:50.822784606</dc:date>
    <meta:editing-duration>PT18S</meta:editing-duration>
    <meta:generator>LibreOffice/26.2.5.2$Linux_AARCH64 LibreOffice_project/620$Build-2</meta:generator>
    <meta:editing-cycles>9</meta:editing-cycles>
    <meta:document-statistic meta:table-count="24" meta:image-count="1484" meta:object-count="0" meta:page-count="72" meta:paragraph-count="3589" meta:word-count="21393" meta:character-count="131685" meta:non-whitespace-character-count="113217"/>
    <meta:user-defined meta:name="AppVersion">12.0000</meta:user-defined>
    <meta:user-defined meta:name="Created" meta:value-type="date">2026-08-24T00:00:00</meta:user-defined>
    <meta:user-defined meta:name="Creator">Adobe InDesign 18.0 (Windows)</meta:user-defined>
    <meta:user-defined meta:name="LastSaved" meta:value-type="date">2026-09-01T00:00:00</meta:user-defined>
    <meta:user-defined meta:name="Producer" meta:value-type="string">Adobe PDF Library 17.0</meta:user-defined>
    <meta:template xlink:type="simple" xlink:actuate="onRequest" xlink:title="Normal" xlink:href=""/>
  </office:meta>
</office:document-meta>
</file>