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19000004628A933593.png" manifest:media-type="image/png"/>
  <manifest:file-entry manifest:full-path="Pictures/10000001000002310000031FAE9D3B8F.png" manifest:media-type="image/png"/>
  <manifest:file-entry manifest:full-path="Pictures/10000000000006710000089EDB0EC568.png" manifest:media-type="image/png"/>
  <manifest:file-entry manifest:full-path="Pictures/10000001000000040000000554CBCBF3.png" manifest:media-type="image/png"/>
  <manifest:file-entry manifest:full-path="Pictures/10000001000001D00000004191488E0E.png" manifest:media-type="image/png"/>
  <manifest:file-entry manifest:full-path="Pictures/10000001000002EA00000085A3334DB7.png" manifest:media-type="image/png"/>
  <manifest:file-entry manifest:full-path="Pictures/10000001000000EB000000D463A43EBB.png" manifest:media-type="image/png"/>
  <manifest:file-entry manifest:full-path="Pictures/100000010000027F000000857E66E3FC.png" manifest:media-type="image/png"/>
  <manifest:file-entry manifest:full-path="Pictures/10000001000000890000007B65EB5E14.png" manifest:media-type="image/png"/>
  <manifest:file-entry manifest:full-path="Pictures/100000010000031900000462B93D9A9C.png" manifest:media-type="image/png"/>
  <manifest:file-entry manifest:full-path="Pictures/100000010000027F0000008534431986.png" manifest:media-type="image/png"/>
  <manifest:file-entry manifest:full-path="Pictures/10000001000000C4000000902B12653D.png" manifest:media-type="image/png"/>
  <manifest:file-entry manifest:full-path="Pictures/10000001000002EA0000008525714CD2.png" manifest:media-type="image/png"/>
  <manifest:file-entry manifest:full-path="Pictures/10000001000001D300000043C34C3D20.png" manifest:media-type="image/png"/>
  <manifest:file-entry manifest:full-path="Pictures/100000010000019C00000087547BA257.png" manifest:media-type="image/png"/>
  <manifest:file-entry manifest:full-path="Pictures/10000001000001D00000001CD9CCA229.png" manifest:media-type="image/png"/>
  <manifest:file-entry manifest:full-path="Pictures/10000001000000840000007752069C51.png" manifest:media-type="image/png"/>
  <manifest:file-entry manifest:full-path="Pictures/10000001000000B80000000C00EA2F60.png" manifest:media-type="image/png"/>
  <manifest:file-entry manifest:full-path="Pictures/10000001000000A900000001F7AD6239.png" manifest:media-type="image/png"/>
  <manifest:file-entry manifest:full-path="Pictures/10000001000002820000000116CD4120.png" manifest:media-type="image/png"/>
  <manifest:file-entry manifest:full-path="Pictures/100000010000028200000025D5979FC0.png" manifest:media-type="image/png"/>
  <manifest:file-entry manifest:full-path="Pictures/10000001000003190000046256AC5AF4.png" manifest:media-type="image/png"/>
  <manifest:file-entry manifest:full-path="Pictures/10000001000000F50000001D17811DED.png" manifest:media-type="image/png"/>
  <manifest:file-entry manifest:full-path="Pictures/10000001000001D50000000DE4E58E79.png" manifest:media-type="image/png"/>
  <manifest:file-entry manifest:full-path="Pictures/10000001000001FB0000002820235E4A.png" manifest:media-type="image/png"/>
  <manifest:file-entry manifest:full-path="Pictures/100000010000031900000231828AFD9C.png" manifest:media-type="image/png"/>
  <manifest:file-entry manifest:full-path="Pictures/10000001000000B70000000B07D9C1C2.png" manifest:media-type="image/png"/>
  <manifest:file-entry manifest:full-path="Pictures/10000001000001E20000004501B3930C.png" manifest:media-type="image/png"/>
  <manifest:file-entry manifest:full-path="Pictures/1000000100000231000002601ED11F0B.png" manifest:media-type="image/png"/>
  <manifest:file-entry manifest:full-path="Pictures/10000001000001E40000000D083137B8.png" manifest:media-type="image/png"/>
  <manifest:file-entry manifest:full-path="Pictures/100000010000009900000026A14CA22C.png" manifest:media-type="image/png"/>
  <manifest:file-entry manifest:full-path="Pictures/100000010000022B0000002474849A47.png" manifest:media-type="image/png"/>
  <manifest:file-entry manifest:full-path="Pictures/10000001000000890000007C1AA9694F.png" manifest:media-type="image/png"/>
  <manifest:file-entry manifest:full-path="Pictures/10000001000000B800000013402D6D80.png" manifest:media-type="image/png"/>
  <manifest:file-entry manifest:full-path="Pictures/100000010000000C0000000C43EC18F3.png" manifest:media-type="image/png"/>
  <manifest:file-entry manifest:full-path="Pictures/10000001000001D00000002953C77364.png" manifest:media-type="image/png"/>
  <manifest:file-entry manifest:full-path="Pictures/10000001000003BD0000000DACF9762B.png" manifest:media-type="image/png"/>
  <manifest:file-entry manifest:full-path="Pictures/100000010000031900000462B29EC630.png" manifest:media-type="image/png"/>
  <manifest:file-entry manifest:full-path="Pictures/10000000000009180000019B2F5AA03B.png" manifest:media-type="image/png"/>
  <manifest:file-entry manifest:full-path="Pictures/100000010000020C0000000D702D206F.png" manifest:media-type="image/png"/>
  <manifest:file-entry manifest:full-path="Pictures/10000001000000130000000C5161F074.png" manifest:media-type="image/png"/>
  <manifest:file-entry manifest:full-path="Pictures/1000000100000282000003E47812FE38.png" manifest:media-type="image/png"/>
  <manifest:file-entry manifest:full-path="Pictures/10000001000001D50000000DD17C9389.png" manifest:media-type="image/png"/>
  <manifest:file-entry manifest:full-path="Pictures/10000001000000A60000000111F78E00.png" manifest:media-type="image/png"/>
  <manifest:file-entry manifest:full-path="Pictures/100000010000000100000005562D7C69.png" manifest:media-type="image/png"/>
  <manifest:file-entry manifest:full-path="Pictures/100000010000028200000009B6819ED2.png" manifest:media-type="image/png"/>
  <manifest:file-entry manifest:full-path="Pictures/10000001000000F5000000120222109D.png" manifest:media-type="image/png"/>
  <manifest:file-entry manifest:full-path="Pictures/10000001000001B10000000113BA1C81.png" manifest:media-type="image/png"/>
  <manifest:file-entry manifest:full-path="Pictures/10000001000001E30000000E3EA39409.png" manifest:media-type="image/png"/>
  <manifest:file-entry manifest:full-path="Pictures/10000001000003BE0000000D79592BB7.png" manifest:media-type="image/png"/>
  <manifest:file-entry manifest:full-path="Pictures/100000010000009500000014F6E82035.png" manifest:media-type="image/png"/>
  <manifest:file-entry manifest:full-path="Pictures/10000001000003BE0000000D4AB6D12E.png" manifest:media-type="image/png"/>
  <manifest:file-entry manifest:full-path="Pictures/10000000000000D0000000B830B1DD11.jpg" manifest:media-type="image/jpeg"/>
  <manifest:file-entry manifest:full-path="Pictures/10000001000000680000001FF9B2172C.png" manifest:media-type="image/png"/>
  <manifest:file-entry manifest:full-path="Pictures/10000000000006B300000007230B4755.png" manifest:media-type="image/png"/>
  <manifest:file-entry manifest:full-path="Pictures/10000001000001DF000000204E703EEB.png" manifest:media-type="image/png"/>
  <manifest:file-entry manifest:full-path="Pictures/10000001000002D5000000291EF29D8A.png" manifest:media-type="image/png"/>
  <manifest:file-entry manifest:full-path="Pictures/100000010000027F000000856835DBF8.png" manifest:media-type="image/png"/>
  <manifest:file-entry manifest:full-path="Pictures/10000001000000FC00000012916DBCAD.png" manifest:media-type="image/png"/>
  <manifest:file-entry manifest:full-path="Pictures/10000001000001AA0000000EA518024E.png" manifest:media-type="image/png"/>
  <manifest:file-entry manifest:full-path="Pictures/10000001000001D00000001201AA117C.png" manifest:media-type="image/png"/>
  <manifest:file-entry manifest:full-path="Pictures/10000001000003BE0000000DA13D097D.png" manifest:media-type="image/png"/>
  <manifest:file-entry manifest:full-path="Pictures/100000010000021C0000000D33C6082C.png" manifest:media-type="image/png"/>
  <manifest:file-entry manifest:full-path="Pictures/10000001000000FD00000012E676C580.png" manifest:media-type="image/png"/>
  <manifest:file-entry manifest:full-path="Pictures/100000010000026E00000190CB1970FF.png" manifest:media-type="image/png"/>
  <manifest:file-entry manifest:full-path="Pictures/100000010000009A00000015D6CC460B.png" manifest:media-type="image/png"/>
  <manifest:file-entry manifest:full-path="Pictures/100000010000000400000005398245A7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e1" style:family="table">
      <style:table-properties style:width="4.9458in" fo:margin-left="1.259in" fo:margin-top="0in" fo:margin-bottom="0in" table:align="left" style:writing-mode="page"/>
    </style:style>
    <style:style style:name="Table1.A" style:family="table-column">
      <style:table-column-properties style:column-width="1.7785in"/>
    </style:style>
    <style:style style:name="Table1.B" style:family="table-column">
      <style:table-column-properties style:column-width="2.2118in"/>
    </style:style>
    <style:style style:name="Table1.C" style:family="table-column">
      <style:table-column-properties style:column-width="0.4514in"/>
    </style:style>
    <style:style style:name="Table1.D" style:family="table-column">
      <style:table-column-properties style:column-width="0.5042in"/>
    </style:style>
    <style:style style:name="Table1.1" style:family="table-row">
      <style:table-row-properties style:min-row-height="0.1861in" fo:keep-together="auto"/>
    </style:style>
    <style:style style:name="Table1.A1" style:family="table-cell">
      <style:table-cell-properties fo:padding-left="0.0035in" fo:padding-right="0.0035in" fo:padding-top="0in" fo:padding-bottom="0in" fo:border="0.5pt solid #000000"/>
    </style:style>
    <style:style style:name="Table2" style:family="table">
      <style:table-properties style:width="4.9458in" fo:margin-left="1.259in" fo:margin-top="0in" fo:margin-bottom="0in" table:align="left" style:writing-mode="page"/>
    </style:style>
    <style:style style:name="Table2.A" style:family="table-column">
      <style:table-column-properties style:column-width="1.7785in"/>
    </style:style>
    <style:style style:name="Table2.B" style:family="table-column">
      <style:table-column-properties style:column-width="2.2063in"/>
    </style:style>
    <style:style style:name="Table2.C" style:family="table-column">
      <style:table-column-properties style:column-width="0.4569in"/>
    </style:style>
    <style:style style:name="Table2.D" style:family="table-column">
      <style:table-column-properties style:column-width="0.5042in"/>
    </style:style>
    <style:style style:name="Table2.1" style:family="table-row">
      <style:table-row-properties style:min-row-height="0.1861in" fo:keep-together="auto"/>
    </style:style>
    <style:style style:name="Table2.A1" style:family="table-cell">
      <style:table-cell-properties fo:padding-left="0.0035in" fo:padding-right="0.0035in" fo:padding-top="0in" fo:padding-bottom="0in" fo:border="0.5pt solid #000000"/>
    </style:style>
    <style:style style:name="Table3" style:family="table">
      <style:table-properties style:width="4.2097in" fo:margin-left="1.5438in" fo:margin-top="0in" fo:margin-bottom="0in" table:align="left" style:writing-mode="page"/>
    </style:style>
    <style:style style:name="Table3.A" style:family="table-column">
      <style:table-column-properties style:column-width="0.8667in"/>
    </style:style>
    <style:style style:name="Table3.B" style:family="table-column">
      <style:table-column-properties style:column-width="2.3028in"/>
    </style:style>
    <style:style style:name="Table3.C" style:family="table-column">
      <style:table-column-properties style:column-width="1.0403in"/>
    </style:style>
    <style:style style:name="Table3.1" style:family="table-row">
      <style:table-row-properties style:min-row-height="0.2465in" fo:keep-together="auto"/>
    </style:style>
    <style:style style:name="Table3.A1" style:family="table-cell">
      <style:table-cell-properties fo:padding-left="0.0014in" fo:padding-right="0.0014in" fo:padding-top="0in" fo:padding-bottom="0in" fo:border="0.25pt solid #000000"/>
    </style:style>
    <style:style style:name="Table3.2" style:family="table-row">
      <style:table-row-properties style:min-row-height="0.4139in" fo:keep-together="auto"/>
    </style:style>
    <style:style style:name="Table3.3" style:family="table-row">
      <style:table-row-properties style:min-row-height="0.4743in" fo:keep-together="auto"/>
    </style:style>
    <style:style style:name="Table4" style:family="table">
      <style:table-properties style:width="4.1729in" fo:margin-left="1.6069in" fo:margin-top="0in" fo:margin-bottom="0in" table:align="left" style:writing-mode="page"/>
    </style:style>
    <style:style style:name="Table4.A" style:family="table-column">
      <style:table-column-properties style:column-width="1.359in"/>
    </style:style>
    <style:style style:name="Table4.B" style:family="table-column">
      <style:table-column-properties style:column-width="1.0056in"/>
    </style:style>
    <style:style style:name="Table4.C" style:family="table-column">
      <style:table-column-properties style:column-width="0.475in"/>
    </style:style>
    <style:style style:name="Table4.D" style:family="table-column">
      <style:table-column-properties style:column-width="0.6951in"/>
    </style:style>
    <style:style style:name="Table4.E" style:family="table-column">
      <style:table-column-properties style:column-width="0.6382in"/>
    </style:style>
    <style:style style:name="Table4.1" style:family="table-row">
      <style:table-row-properties style:min-row-height="0.4361in" fo:keep-together="auto"/>
    </style:style>
    <style:style style:name="Table4.A1" style:family="table-cell">
      <style:table-cell-properties fo:padding-left="0.0014in" fo:padding-right="0.0014in" fo:padding-top="0in" fo:padding-bottom="0in" fo:border="0.25pt solid #000000"/>
    </style:style>
    <style:style style:name="Table4.2" style:family="table-row">
      <style:table-row-properties style:min-row-height="0.4535in" fo:keep-together="auto"/>
    </style:style>
    <style:style style:name="Table5" style:family="table">
      <style:table-properties style:width="4.1132in" fo:margin-left="1.6514in" fo:margin-top="0in" fo:margin-bottom="0in" table:align="left" style:writing-mode="page"/>
    </style:style>
    <style:style style:name="Table5.A" style:family="table-column">
      <style:table-column-properties style:column-width="1.1951in"/>
    </style:style>
    <style:style style:name="Table5.B" style:family="table-column">
      <style:table-column-properties style:column-width="0.8736in"/>
    </style:style>
    <style:style style:name="Table5.C" style:family="table-column">
      <style:table-column-properties style:column-width="0.4743in"/>
    </style:style>
    <style:style style:name="Table5.D" style:family="table-column">
      <style:table-column-properties style:column-width="0.4569in"/>
    </style:style>
    <style:style style:name="Table5.E" style:family="table-column">
      <style:table-column-properties style:column-width="0.5174in"/>
    </style:style>
    <style:style style:name="Table5.F" style:family="table-column">
      <style:table-column-properties style:column-width="0.5958in"/>
    </style:style>
    <style:style style:name="Table5.1" style:family="table-row">
      <style:table-row-properties style:min-row-height="0.1535in" fo:keep-together="auto"/>
    </style:style>
    <style:style style:name="Table5.A1" style:family="table-cell">
      <style:table-cell-properties fo:padding-left="0.0035in" fo:padding-right="0.0035in" fo:padding-top="0in" fo:padding-bottom="0in" fo:border="0.5pt solid #000000"/>
    </style:style>
    <style:style style:name="Table5.2" style:family="table-row">
      <style:table-row-properties style:min-row-height="0.2458in" fo:keep-together="auto"/>
    </style:style>
    <style:style style:name="Table6" style:family="table">
      <style:table-properties style:width="4.2333in" fo:margin-left="1.5618in" fo:margin-top="0in" fo:margin-bottom="0in" table:align="left" style:writing-mode="page"/>
    </style:style>
    <style:style style:name="Table6.A" style:family="table-column">
      <style:table-column-properties style:column-width="1.2736in"/>
    </style:style>
    <style:style style:name="Table6.B" style:family="table-column">
      <style:table-column-properties style:column-width="0.7257in"/>
    </style:style>
    <style:style style:name="Table6.C" style:family="table-column">
      <style:table-column-properties style:column-width="0.5854in"/>
    </style:style>
    <style:style style:name="Table6.D" style:family="table-column">
      <style:table-column-properties style:column-width="0.459in"/>
    </style:style>
    <style:style style:name="Table6.E" style:family="table-column">
      <style:table-column-properties style:column-width="0.5257in"/>
    </style:style>
    <style:style style:name="Table6.F" style:family="table-column">
      <style:table-column-properties style:column-width="0.6639in"/>
    </style:style>
    <style:style style:name="Table6.1" style:family="table-row">
      <style:table-row-properties style:min-row-height="0.1569in" fo:keep-together="auto"/>
    </style:style>
    <style:style style:name="Table6.A1" style:family="table-cell">
      <style:table-cell-properties fo:padding-left="0.0035in" fo:padding-right="0.0035in" fo:padding-top="0in" fo:padding-bottom="0in" fo:border="0.5pt solid #000000"/>
    </style:style>
    <style:style style:name="Table6.2" style:family="table-row">
      <style:table-row-properties style:min-row-height="0.2486in" fo:keep-together="auto"/>
    </style:style>
    <style:style style:name="Table7" style:family="table">
      <style:table-properties style:width="4.3167in" fo:margin-left="1.6583in" fo:margin-top="0in" fo:margin-bottom="0in" table:align="left" style:writing-mode="page"/>
    </style:style>
    <style:style style:name="Table7.A" style:family="table-column">
      <style:table-column-properties style:column-width="1.1563in"/>
    </style:style>
    <style:style style:name="Table7.B" style:family="table-column">
      <style:table-column-properties style:column-width="1.2139in"/>
    </style:style>
    <style:style style:name="Table7.C" style:family="table-column">
      <style:table-column-properties style:column-width="0.8035in"/>
    </style:style>
    <style:style style:name="Table7.D" style:family="table-column">
      <style:table-column-properties style:column-width="1.1431in"/>
    </style:style>
    <style:style style:name="Table7.1" style:family="table-row">
      <style:table-row-properties style:min-row-height="0.1597in" fo:keep-together="auto"/>
    </style:style>
    <style:style style:name="Table7.A1" style:family="table-cell">
      <style:table-cell-properties fo:padding-left="0.0035in" fo:padding-right="0.0035in" fo:padding-top="0in" fo:padding-bottom="0in" fo:border="0.5pt solid #000000"/>
    </style:style>
    <style:style style:name="Table7.2" style:family="table-row">
      <style:table-row-properties style:min-row-height="0.3583in" fo:keep-together="auto"/>
    </style:style>
    <style:style style:name="Table8" style:family="table">
      <style:table-properties style:width="4.5722in" fo:margin-left="1.4396in" fo:margin-top="0in" fo:margin-bottom="0in" table:align="left" style:writing-mode="page"/>
    </style:style>
    <style:style style:name="Table8.A" style:family="table-column">
      <style:table-column-properties style:column-width="0.4924in"/>
    </style:style>
    <style:style style:name="Table8.B" style:family="table-column">
      <style:table-column-properties style:column-width="0.8563in"/>
    </style:style>
    <style:style style:name="Table8.C" style:family="table-column">
      <style:table-column-properties style:column-width="0.4556in"/>
    </style:style>
    <style:style style:name="Table8.E" style:family="table-column">
      <style:table-column-properties style:column-width="0.5069in"/>
    </style:style>
    <style:style style:name="Table8.F" style:family="table-column">
      <style:table-column-properties style:column-width="0.3722in"/>
    </style:style>
    <style:style style:name="Table8.G" style:family="table-column">
      <style:table-column-properties style:column-width="0.7486in"/>
    </style:style>
    <style:style style:name="Table8.H" style:family="table-column">
      <style:table-column-properties style:column-width="0.6479in"/>
    </style:style>
    <style:style style:name="Table8.1" style:family="table-row">
      <style:table-row-properties style:min-row-height="0.2201in" fo:keep-together="auto"/>
    </style:style>
    <style:style style:name="Table8.A1" style:family="table-cell">
      <style:table-cell-properties fo:padding-left="0.0035in" fo:padding-right="0.0035in" fo:padding-top="0in" fo:padding-bottom="0in" fo:border="0.5pt solid #000000"/>
    </style:style>
    <style:style style:name="Table8.2" style:family="table-row">
      <style:table-row-properties style:min-row-height="0.3403in" fo:keep-together="auto"/>
    </style:style>
    <style:style style:name="Table9" style:family="table">
      <style:table-properties style:width="4.5333in" fo:margin-left="1.45in" fo:margin-top="0in" fo:margin-bottom="0in" table:align="left" style:writing-mode="page"/>
    </style:style>
    <style:style style:name="Table9.A" style:family="table-column">
      <style:table-column-properties style:column-width="0.4542in"/>
    </style:style>
    <style:style style:name="Table9.B" style:family="table-column">
      <style:table-column-properties style:column-width="0.7847in"/>
    </style:style>
    <style:style style:name="Table9.C" style:family="table-column">
      <style:table-column-properties style:column-width="0.7861in"/>
    </style:style>
    <style:style style:name="Table9.D" style:family="table-column">
      <style:table-column-properties style:column-width="0.3667in"/>
    </style:style>
    <style:style style:name="Table9.F" style:family="table-column">
      <style:table-column-properties style:column-width="0.4806in"/>
    </style:style>
    <style:style style:name="Table9.G" style:family="table-column">
      <style:table-column-properties style:column-width="0.3674in"/>
    </style:style>
    <style:style style:name="Table9.H" style:family="table-column">
      <style:table-column-properties style:column-width="0.4188in"/>
    </style:style>
    <style:style style:name="Table9.I" style:family="table-column">
      <style:table-column-properties style:column-width="0.4208in"/>
    </style:style>
    <style:style style:name="Table9.1" style:family="table-row">
      <style:table-row-properties style:min-row-height="0.2444in" fo:keep-together="auto"/>
    </style:style>
    <style:style style:name="Table9.A1" style:family="table-cell">
      <style:table-cell-properties fo:background-color="#a8a8a8" fo:padding-left="0.0035in" fo:padding-right="0.0035in" fo:padding-top="0in" fo:padding-bottom="0in" fo:border="0.5pt solid #000000">
        <style:background-image/>
      </style:table-cell-properties>
    </style:style>
    <style:style style:name="Table9.2" style:family="table-row">
      <style:table-row-properties style:min-row-height="0.3924in" fo:keep-together="auto"/>
    </style:style>
    <style:style style:name="Table9.A2" style:family="table-cell">
      <style:table-cell-properties fo:padding-left="0.0035in" fo:padding-right="0.0035in" fo:padding-top="0in" fo:padding-bottom="0in" fo:border="0.5pt solid #000000"/>
    </style:style>
    <style:style style:name="Table9.B2" style:family="table-cell">
      <style:table-cell-properties fo:padding-left="0.0035in" fo:padding-right="0.0035in" fo:padding-top="0in" fo:padding-bottom="0in" fo:border="0.5pt solid #000000"/>
    </style:style>
    <style:style style:name="Table9.C2" style:family="table-cell">
      <style:table-cell-properties fo:padding-left="0.0035in" fo:padding-right="0.0035in" fo:padding-top="0in" fo:padding-bottom="0in" fo:border="0.5pt solid #000000"/>
    </style:style>
    <style:style style:name="Table9.D2" style:family="table-cell">
      <style:table-cell-properties fo:padding-left="0.0035in" fo:padding-right="0.0035in" fo:padding-top="0in" fo:padding-bottom="0in" fo:border="0.5pt solid #000000"/>
    </style:style>
    <style:style style:name="Table9.E2" style:family="table-cell">
      <style:table-cell-properties fo:padding-left="0.0035in" fo:padding-right="0.0035in" fo:padding-top="0in" fo:padding-bottom="0in" fo:border="0.5pt solid #000000"/>
    </style:style>
    <style:style style:name="Table9.F2" style:family="table-cell">
      <style:table-cell-properties fo:padding-left="0.0035in" fo:padding-right="0.0035in" fo:padding-top="0in" fo:padding-bottom="0in" fo:border="0.5pt solid #000000"/>
    </style:style>
    <style:style style:name="Table9.G2" style:family="table-cell">
      <style:table-cell-properties fo:padding-left="0.0035in" fo:padding-right="0.0035in" fo:padding-top="0in" fo:padding-bottom="0in" fo:border="0.5pt solid #000000"/>
    </style:style>
    <style:style style:name="Table9.H2" style:family="table-cell">
      <style:table-cell-properties fo:padding-left="0.0035in" fo:padding-right="0.0035in" fo:padding-top="0in" fo:padding-bottom="0in" fo:border="0.5pt solid #000000"/>
    </style:style>
    <style:style style:name="Table9.I2" style:family="table-cell">
      <style:table-cell-properties fo:padding-left="0.0035in" fo:padding-right="0.0035in" fo:padding-top="0in" fo:padding-bottom="0in" fo:border="0.5pt solid #000000"/>
    </style:style>
    <style:style style:name="Table10" style:family="table">
      <style:table-properties style:width="4.2139in" fo:margin-left="1.709in" fo:margin-top="0in" fo:margin-bottom="0in" table:align="left" style:writing-mode="page"/>
    </style:style>
    <style:style style:name="Table10.A" style:family="table-column">
      <style:table-column-properties style:column-width="1.1326in"/>
    </style:style>
    <style:style style:name="Table10.B" style:family="table-column">
      <style:table-column-properties style:column-width="1.4618in"/>
    </style:style>
    <style:style style:name="Table10.C" style:family="table-column">
      <style:table-column-properties style:column-width="1.6194in"/>
    </style:style>
    <style:style style:name="Table10.1" style:family="table-row">
      <style:table-row-properties style:min-row-height="0.2417in" fo:keep-together="auto"/>
    </style:style>
    <style:style style:name="Table10.A1" style:family="table-cell">
      <style:table-cell-properties fo:padding-left="0.0035in" fo:padding-right="0.0035in" fo:padding-top="0in" fo:padding-bottom="0in" fo:border="0.5pt solid #000000"/>
    </style:style>
    <style:style style:name="Table10.2" style:family="table-row">
      <style:table-row-properties style:min-row-height="0.4854in" fo:keep-together="auto"/>
    </style:style>
    <style:style style:name="Table11" style:family="table">
      <style:table-properties style:width="4.7563in" fo:margin-left="1.016in" fo:margin-top="0in" fo:margin-bottom="0in" table:align="left" style:writing-mode="page"/>
    </style:style>
    <style:style style:name="Table11.A" style:family="table-column">
      <style:table-column-properties style:column-width="0.2951in"/>
    </style:style>
    <style:style style:name="Table11.B" style:family="table-column">
      <style:table-column-properties style:column-width="1.3215in"/>
    </style:style>
    <style:style style:name="Table11.C" style:family="table-column">
      <style:table-column-properties style:column-width="0.441in"/>
    </style:style>
    <style:style style:name="Table11.D" style:family="table-column">
      <style:table-column-properties style:column-width="0.625in"/>
    </style:style>
    <style:style style:name="Table11.E" style:family="table-column">
      <style:table-column-properties style:column-width="0.6708in"/>
    </style:style>
    <style:style style:name="Table11.F" style:family="table-column">
      <style:table-column-properties style:column-width="0.6993in"/>
    </style:style>
    <style:style style:name="Table11.G" style:family="table-column">
      <style:table-column-properties style:column-width="0.7035in"/>
    </style:style>
    <style:style style:name="Table11.1" style:family="table-row">
      <style:table-row-properties style:min-row-height="0.3757in" fo:keep-together="auto"/>
    </style:style>
    <style:style style:name="Table11.A1" style:family="table-cell">
      <style:table-cell-properties fo:padding-left="0.0035in" fo:padding-right="0.0035in" fo:padding-top="0in" fo:padding-bottom="0in" fo:border="0.5pt solid #000000"/>
    </style:style>
    <style:style style:name="Table11.2" style:family="table-row">
      <style:table-row-properties style:min-row-height="0.2688in" fo:keep-together="auto"/>
    </style:style>
    <style:style style:name="Table11.4" style:family="table-row">
      <style:table-row-properties style:min-row-height="0.1625in" fo:keep-together="auto"/>
    </style:style>
    <style:style style:name="Table12" style:family="table">
      <style:table-properties style:width="4.8181in" fo:margin-left="0.9153in" fo:margin-top="0in" fo:margin-bottom="0in" table:align="left" style:writing-mode="page"/>
    </style:style>
    <style:style style:name="Table12.A" style:family="table-column">
      <style:table-column-properties style:column-width="0.2604in"/>
    </style:style>
    <style:style style:name="Table12.B" style:family="table-column">
      <style:table-column-properties style:column-width="2.2347in"/>
    </style:style>
    <style:style style:name="Table12.C" style:family="table-column">
      <style:table-column-properties style:column-width="0.2993in"/>
    </style:style>
    <style:style style:name="Table12.D" style:family="table-column">
      <style:table-column-properties style:column-width="0.3542in"/>
    </style:style>
    <style:style style:name="Table12.E" style:family="table-column">
      <style:table-column-properties style:column-width="0.5674in"/>
    </style:style>
    <style:style style:name="Table12.F" style:family="table-column">
      <style:table-column-properties style:column-width="0.5368in"/>
    </style:style>
    <style:style style:name="Table12.G" style:family="table-column">
      <style:table-column-properties style:column-width="0.5653in"/>
    </style:style>
    <style:style style:name="Table12.1" style:family="table-row">
      <style:table-row-properties style:min-row-height="0.1986in" fo:keep-together="auto"/>
    </style:style>
    <style:style style:name="Table12.A1" style:family="table-cell">
      <style:table-cell-properties fo:padding-left="0.0035in" fo:padding-right="0.0035in" fo:padding-top="0in" fo:padding-bottom="0in" fo:border="0.5pt solid #000000"/>
    </style:style>
    <style:style style:name="Table12.3" style:family="table-row">
      <style:table-row-properties style:min-row-height="1.6403in" fo:keep-together="auto"/>
    </style:style>
    <style:style style:name="Table12.4" style:family="table-row">
      <style:table-row-properties style:min-row-height="0.1819in" fo:keep-together="auto"/>
    </style:style>
    <style:style style:name="Table13" style:family="table">
      <style:table-properties style:width="4.6771in" fo:margin-left="1.0333in" fo:margin-top="0in" fo:margin-bottom="0in" table:align="left" style:writing-mode="page"/>
    </style:style>
    <style:style style:name="Table13.A" style:family="table-column">
      <style:table-column-properties style:column-width="0.2944in"/>
    </style:style>
    <style:style style:name="Table13.B" style:family="table-column">
      <style:table-column-properties style:column-width="2.5in"/>
    </style:style>
    <style:style style:name="Table13.C" style:family="table-column">
      <style:table-column-properties style:column-width="0.3861in"/>
    </style:style>
    <style:style style:name="Table13.D" style:family="table-column">
      <style:table-column-properties style:column-width="0.3792in"/>
    </style:style>
    <style:style style:name="Table13.E" style:family="table-column">
      <style:table-column-properties style:column-width="0.5569in"/>
    </style:style>
    <style:style style:name="Table13.F" style:family="table-column">
      <style:table-column-properties style:column-width="0.5604in"/>
    </style:style>
    <style:style style:name="Table13.1" style:family="table-row">
      <style:table-row-properties style:min-row-height="0.1375in" fo:keep-together="auto"/>
    </style:style>
    <style:style style:name="Table13.A1" style:family="table-cell">
      <style:table-cell-properties fo:padding-left="0.0035in" fo:padding-right="0.0035in" fo:padding-top="0in" fo:padding-bottom="0in" fo:border="0.5pt solid #000000"/>
    </style:style>
    <style:style style:name="Table13.2" style:family="table-row">
      <style:table-row-properties style:min-row-height="0.2201in" fo:keep-together="auto"/>
    </style:style>
    <style:style style:name="Table13.3" style:family="table-row">
      <style:table-row-properties style:min-row-height="0.9in" fo:keep-together="auto"/>
    </style:style>
    <style:style style:name="Table14" style:family="table">
      <style:table-properties style:width="4.6771in" fo:margin-left="1.0333in" fo:margin-top="0in" fo:margin-bottom="0in" table:align="left" style:writing-mode="page"/>
    </style:style>
    <style:style style:name="Table14.A" style:family="table-column">
      <style:table-column-properties style:column-width="0.2944in"/>
    </style:style>
    <style:style style:name="Table14.B" style:family="table-column">
      <style:table-column-properties style:column-width="2.5in"/>
    </style:style>
    <style:style style:name="Table14.C" style:family="table-column">
      <style:table-column-properties style:column-width="0.3861in"/>
    </style:style>
    <style:style style:name="Table14.D" style:family="table-column">
      <style:table-column-properties style:column-width="0.3792in"/>
    </style:style>
    <style:style style:name="Table14.E" style:family="table-column">
      <style:table-column-properties style:column-width="0.5569in"/>
    </style:style>
    <style:style style:name="Table14.F" style:family="table-column">
      <style:table-column-properties style:column-width="0.5604in"/>
    </style:style>
    <style:style style:name="Table14.1" style:family="table-row">
      <style:table-row-properties style:min-row-height="1.7681in" fo:keep-together="auto"/>
    </style:style>
    <style:style style:name="Table14.A1" style:family="table-cell">
      <style:table-cell-properties fo:padding-left="0.0035in" fo:padding-right="0.0035in" fo:padding-top="0in" fo:padding-bottom="0in" fo:border="0.5pt solid #000000"/>
    </style:style>
    <style:style style:name="Table14.2" style:family="table-row">
      <style:table-row-properties style:min-row-height="0.1368in" fo:keep-together="auto"/>
    </style:style>
    <style:style style:name="Table14.3" style:family="table-row">
      <style:table-row-properties style:min-row-height="2.1826in" fo:keep-together="auto"/>
    </style:style>
    <style:style style:name="Table15" style:family="table">
      <style:table-properties style:width="4.7063in" fo:margin-left="1.0576in" fo:margin-top="0in" fo:margin-bottom="0in" table:align="left" style:writing-mode="page"/>
    </style:style>
    <style:style style:name="Table15.A" style:family="table-column">
      <style:table-column-properties style:column-width="0.2972in"/>
    </style:style>
    <style:style style:name="Table15.B" style:family="table-column">
      <style:table-column-properties style:column-width="2.516in"/>
    </style:style>
    <style:style style:name="Table15.C" style:family="table-column">
      <style:table-column-properties style:column-width="0.3875in"/>
    </style:style>
    <style:style style:name="Table15.D" style:family="table-column">
      <style:table-column-properties style:column-width="0.3826in"/>
    </style:style>
    <style:style style:name="Table15.E" style:family="table-column">
      <style:table-column-properties style:column-width="0.559in"/>
    </style:style>
    <style:style style:name="Table15.F" style:family="table-column">
      <style:table-column-properties style:column-width="0.5639in"/>
    </style:style>
    <style:style style:name="Table15.1" style:family="table-row">
      <style:table-row-properties style:min-row-height="1.2681in" fo:keep-together="auto"/>
    </style:style>
    <style:style style:name="Table15.A1" style:family="table-cell">
      <style:table-cell-properties fo:padding-left="0.0035in" fo:padding-right="0.0035in" fo:padding-top="0in" fo:padding-bottom="0in" fo:border="0.5pt solid #000000"/>
    </style:style>
    <style:style style:name="Table15.2" style:family="table-row">
      <style:table-row-properties style:min-row-height="0.1382in" fo:keep-together="auto"/>
    </style:style>
    <style:style style:name="Table15.3" style:family="table-row">
      <style:table-row-properties style:min-row-height="1.6382in" fo:keep-together="auto"/>
    </style:style>
    <style:style style:name="Table15.4" style:family="table-row">
      <style:table-row-properties style:min-row-height="0.3889in" fo:keep-together="auto"/>
    </style:style>
    <style:style style:name="Table15.6" style:family="table-row">
      <style:table-row-properties style:min-row-height="1.0778in" fo:keep-together="auto"/>
    </style:style>
    <style:style style:name="Table15.7" style:family="table-row">
      <style:table-row-properties style:min-row-height="0.8167in" fo:keep-together="auto"/>
    </style:style>
    <style:style style:name="Table16" style:family="table">
      <style:table-properties style:width="4.7063in" fo:margin-left="1.0576in" fo:margin-top="0in" fo:margin-bottom="0in" table:align="left" style:writing-mode="page"/>
    </style:style>
    <style:style style:name="Table16.A" style:family="table-column">
      <style:table-column-properties style:column-width="0.2972in"/>
    </style:style>
    <style:style style:name="Table16.B" style:family="table-column">
      <style:table-column-properties style:column-width="2.1854in"/>
    </style:style>
    <style:style style:name="Table16.C" style:family="table-column">
      <style:table-column-properties style:column-width="0.5882in"/>
    </style:style>
    <style:style style:name="Table16.D" style:family="table-column">
      <style:table-column-properties style:column-width="0.3542in"/>
    </style:style>
    <style:style style:name="Table16.E" style:family="table-column">
      <style:table-column-properties style:column-width="0.5889in"/>
    </style:style>
    <style:style style:name="Table16.F" style:family="table-column">
      <style:table-column-properties style:column-width="0.6924in"/>
    </style:style>
    <style:style style:name="Table16.1" style:family="table-row">
      <style:table-row-properties style:min-row-height="0.1382in" fo:keep-together="auto"/>
    </style:style>
    <style:style style:name="Table16.A1" style:family="table-cell">
      <style:table-cell-properties fo:padding-left="0.0035in" fo:padding-right="0.0035in" fo:padding-top="0in" fo:padding-bottom="0in" fo:border="0.5pt solid #000000"/>
    </style:style>
    <style:style style:name="Table16.2" style:family="table-row">
      <style:table-row-properties style:min-row-height="0.2229in" fo:keep-together="auto"/>
    </style:style>
    <style:style style:name="Table16.3" style:family="table-row">
      <style:table-row-properties style:min-row-height="1.3326in" fo:keep-together="auto"/>
    </style:style>
    <style:style style:name="Table17" style:family="table">
      <style:table-properties style:width="4.7063in" fo:margin-left="1.0375in" fo:margin-top="0in" fo:margin-bottom="0in" table:align="left" style:writing-mode="page"/>
    </style:style>
    <style:style style:name="Table17.A" style:family="table-column">
      <style:table-column-properties style:column-width="0.2972in"/>
    </style:style>
    <style:style style:name="Table17.B" style:family="table-column">
      <style:table-column-properties style:column-width="2.1854in"/>
    </style:style>
    <style:style style:name="Table17.C" style:family="table-column">
      <style:table-column-properties style:column-width="0.5882in"/>
    </style:style>
    <style:style style:name="Table17.D" style:family="table-column">
      <style:table-column-properties style:column-width="0.3542in"/>
    </style:style>
    <style:style style:name="Table17.E" style:family="table-column">
      <style:table-column-properties style:column-width="0.5889in"/>
    </style:style>
    <style:style style:name="Table17.F" style:family="table-column">
      <style:table-column-properties style:column-width="0.6924in"/>
    </style:style>
    <style:style style:name="Table17.1" style:family="table-row">
      <style:table-row-properties style:min-row-height="0.4778in" fo:keep-together="auto"/>
    </style:style>
    <style:style style:name="Table17.A1" style:family="table-cell">
      <style:table-cell-properties fo:padding-left="0.0035in" fo:padding-right="0.0035in" fo:padding-top="0in" fo:padding-bottom="0in" fo:border="0.5pt solid #000000"/>
    </style:style>
    <style:style style:name="Table17.2" style:family="table-row">
      <style:table-row-properties style:min-row-height="1.6736in" fo:keep-together="auto"/>
    </style:style>
    <style:style style:name="Table17.3" style:family="table-row">
      <style:table-row-properties style:min-row-height="0.9896in" fo:keep-together="auto"/>
    </style:style>
    <style:style style:name="Table17.5" style:family="table-row">
      <style:table-row-properties style:min-row-height="0.9in" fo:keep-together="auto"/>
    </style:style>
    <style:style style:name="Table17.6" style:family="table-row">
      <style:table-row-properties style:min-row-height="1.6722in" fo:keep-together="auto"/>
    </style:style>
    <style:style style:name="Table17.7" style:family="table-row">
      <style:table-row-properties style:min-row-height="0.6438in" fo:keep-together="auto"/>
    </style:style>
    <style:style style:name="Table18" style:family="table">
      <style:table-properties style:width="4.6472in" fo:margin-left="1.0382in" fo:margin-top="0in" fo:margin-bottom="0in" table:align="left" style:writing-mode="page"/>
    </style:style>
    <style:style style:name="Table18.A" style:family="table-column">
      <style:table-column-properties style:column-width="0.2931in"/>
    </style:style>
    <style:style style:name="Table18.B" style:family="table-column">
      <style:table-column-properties style:column-width="2.1583in"/>
    </style:style>
    <style:style style:name="Table18.C" style:family="table-column">
      <style:table-column-properties style:column-width="0.5813in"/>
    </style:style>
    <style:style style:name="Table18.D" style:family="table-column">
      <style:table-column-properties style:column-width="0.35in"/>
    </style:style>
    <style:style style:name="Table18.E" style:family="table-column">
      <style:table-column-properties style:column-width="0.5799in"/>
    </style:style>
    <style:style style:name="Table18.F" style:family="table-column">
      <style:table-column-properties style:column-width="0.6847in"/>
    </style:style>
    <style:style style:name="Table18.1" style:family="table-row">
      <style:table-row-properties style:min-row-height="0.7181in" fo:keep-together="auto"/>
    </style:style>
    <style:style style:name="Table18.A1" style:family="table-cell">
      <style:table-cell-properties fo:padding-left="0.0035in" fo:padding-right="0.0035in" fo:padding-top="0in" fo:padding-bottom="0in" fo:border="0.5pt solid #000000"/>
    </style:style>
    <style:style style:name="Table18.2" style:family="table-row">
      <style:table-row-properties style:min-row-height="0.1361in" fo:keep-together="auto"/>
    </style:style>
    <style:style style:name="Table18.3" style:family="table-row">
      <style:table-row-properties style:min-row-height="2.1042in" fo:keep-together="auto"/>
    </style:style>
    <style:style style:name="Table18.7" style:family="table-row">
      <style:table-row-properties style:min-row-height="0.9771in" fo:keep-together="auto"/>
    </style:style>
    <style:style style:name="Table18.8" style:family="table-row">
      <style:table-row-properties style:min-row-height="1.9875in" fo:keep-together="auto"/>
    </style:style>
    <style:style style:name="Table18.9" style:family="table-row">
      <style:table-row-properties style:min-row-height="0.9868in" fo:keep-together="auto"/>
    </style:style>
    <style:style style:name="Table19" style:family="table">
      <style:table-properties style:width="4.6472in" fo:margin-left="1.0375in" fo:margin-top="0in" fo:margin-bottom="0in" table:align="left" style:writing-mode="page"/>
    </style:style>
    <style:style style:name="Table19.A" style:family="table-column">
      <style:table-column-properties style:column-width="0.2931in"/>
    </style:style>
    <style:style style:name="Table19.B" style:family="table-column">
      <style:table-column-properties style:column-width="2.1583in"/>
    </style:style>
    <style:style style:name="Table19.C" style:family="table-column">
      <style:table-column-properties style:column-width="0.5813in"/>
    </style:style>
    <style:style style:name="Table19.D" style:family="table-column">
      <style:table-column-properties style:column-width="0.35in"/>
    </style:style>
    <style:style style:name="Table19.E" style:family="table-column">
      <style:table-column-properties style:column-width="0.5799in"/>
    </style:style>
    <style:style style:name="Table19.F" style:family="table-column">
      <style:table-column-properties style:column-width="0.6847in"/>
    </style:style>
    <style:style style:name="Table19.1" style:family="table-row">
      <style:table-row-properties style:min-row-height="0.3069in" fo:keep-together="auto"/>
    </style:style>
    <style:style style:name="Table19.A1" style:family="table-cell">
      <style:table-cell-properties fo:padding-left="0.0035in" fo:padding-right="0.0035in" fo:padding-top="0in" fo:padding-bottom="0in" fo:border="0.5pt solid #000000"/>
    </style:style>
    <style:style style:name="Table19.2" style:family="table-row">
      <style:table-row-properties style:min-row-height="0.1361in" fo:keep-together="auto"/>
    </style:style>
    <style:style style:name="Table20" style:family="table">
      <style:table-properties style:width="4.7493in" fo:margin-left="1.4014in" fo:margin-top="0in" fo:margin-bottom="0in" table:align="left" style:writing-mode="page"/>
    </style:style>
    <style:style style:name="Table20.A" style:family="table-column">
      <style:table-column-properties style:column-width="0.3035in"/>
    </style:style>
    <style:style style:name="Table20.B" style:family="table-column">
      <style:table-column-properties style:column-width="2.9028in"/>
    </style:style>
    <style:style style:name="Table20.C" style:family="table-column">
      <style:table-column-properties style:column-width="0.7722in"/>
    </style:style>
    <style:style style:name="Table20.D" style:family="table-column">
      <style:table-column-properties style:column-width="0.7708in"/>
    </style:style>
    <style:style style:name="Table20.1" style:family="table-row">
      <style:table-row-properties style:min-row-height="0.1694in" fo:keep-together="auto"/>
    </style:style>
    <style:style style:name="Table20.A1" style:family="table-cell">
      <style:table-cell-properties fo:padding-left="0.0035in" fo:padding-right="0.0035in" fo:padding-top="0in" fo:padding-bottom="0in" fo:border="0.5pt solid #000000"/>
    </style:style>
    <style:style style:name="Table20.2" style:family="table-row">
      <style:table-row-properties style:min-row-height="0.1583in" fo:keep-together="auto"/>
    </style:style>
    <style:style style:name="Table20.3" style:family="table-row">
      <style:table-row-properties style:min-row-height="0.1576in" fo:keep-together="auto"/>
    </style:style>
    <style:style style:name="Table21" style:family="table">
      <style:table-properties style:width="4.3076in" fo:margin-left="1.5194in" fo:margin-top="0in" fo:margin-bottom="0in" table:align="left" style:writing-mode="page"/>
    </style:style>
    <style:style style:name="Table21.A" style:family="table-column">
      <style:table-column-properties style:column-width="2.0917in"/>
    </style:style>
    <style:style style:name="Table21.B" style:family="table-column">
      <style:table-column-properties style:column-width="2.216in"/>
    </style:style>
    <style:style style:name="Table21.1" style:family="table-row">
      <style:table-row-properties style:min-row-height="0.1028in" fo:keep-together="auto"/>
    </style:style>
    <style:style style:name="Table21.A1" style:family="table-cell">
      <style:table-cell-properties fo:padding-left="0.0049in" fo:padding-right="0.0049in" fo:padding-top="0in" fo:padding-bottom="0in" fo:border="0.75pt solid #000000"/>
    </style:style>
    <style:style style:name="Table21.2" style:family="table-row">
      <style:table-row-properties style:min-row-height="0.1257in" fo:keep-together="auto"/>
    </style:style>
    <style:style style:name="P1" style:family="paragraph" style:parent-style-name="Text_20_body" style:master-page-name="Standard">
      <style:paragraph-properties fo:margin-left="2.328in" fo:margin-right="0in" fo:margin-top="0.0598in" fo:margin-bottom="0in" style:contextual-spacing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style:font-name="Source Sans Pro" fo:font-size="20.5pt" style:font-size-asian="20.5pt"/>
    </style:style>
    <style:style style:name="P3" style:family="paragraph" style:parent-style-name="Standard">
      <style:paragraph-properties fo:margin-left="0in" fo:margin-right="0.3693in" fo:margin-top="0.2193in" fo:margin-bottom="0in" style:contextual-spacing="false" fo:line-height="0.1953in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0.3693in" fo:margin-top="0in" fo:margin-bottom="0in" style:contextual-spacing="false" fo:line-height="0.1953in" fo:text-align="center" style:justify-single-word="false" fo:text-indent="0in" style:auto-text-indent="false"/>
    </style:style>
    <style:style style:name="P5" style:family="paragraph" style:parent-style-name="Text_20_body" style:master-page-name="Converted1">
      <style:paragraph-properties style:page-number="auto"/>
      <style:text-properties style:font-name="Source Sans Pro" fo:font-size="10pt" style:font-size-asian="10pt"/>
    </style:style>
    <style:style style:name="P6" style:family="paragraph" style:parent-style-name="Text_20_body">
      <style:text-properties style:font-name="Source Sans Pro" fo:font-size="10pt" style:font-size-asian="10pt"/>
    </style:style>
    <style:style style:name="P7" style:family="paragraph" style:parent-style-name="Text_20_body">
      <style:paragraph-properties fo:margin-top="0.1626in" fo:margin-bottom="0in" style:contextual-spacing="false"/>
      <style:text-properties style:font-name="Source Sans Pro" fo:font-size="10pt" style:font-size-asian="10pt"/>
    </style:style>
    <style:style style:name="P8" style:family="paragraph" style:parent-style-name="Standard">
      <style:paragraph-properties fo:margin-left="0.3937in" fo:margin-right="0in" fo:line-height="100%" fo:text-indent="0in" style:auto-text-indent="false"/>
    </style:style>
    <style:style style:name="P9" style:family="paragraph" style:parent-style-name="Text_20_body">
      <style:paragraph-properties fo:margin-top="0.0291in" fo:margin-bottom="0in" style:contextual-spacing="false"/>
      <style:text-properties style:font-name="Source Sans Pro" fo:font-size="10pt" style:font-size-asian="10pt"/>
    </style:style>
    <style:style style:name="P10" style:family="paragraph" style:parent-style-name="Heading_20_4">
      <style:paragraph-properties fo:margin-left="0.7484in" fo:margin-right="0in"/>
    </style:style>
    <style:style style:name="P11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2" style:family="paragraph" style:parent-style-name="Heading_20_4">
      <style:paragraph-properties fo:margin-left="0in" fo:margin-right="0.4681in" fo:break-before="column"/>
    </style:style>
    <style:style style:name="P13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4" style:family="paragraph" style:parent-style-name="Text_20_body">
      <style:text-properties style:font-name="Source Sans Pro" fo:font-size="12pt" style:font-size-asian="12pt"/>
    </style:style>
    <style:style style:name="P15" style:family="paragraph" style:parent-style-name="Text_20_body">
      <style:paragraph-properties fo:margin-top="0.0063in" fo:margin-bottom="0in" style:contextual-spacing="false"/>
      <style:text-properties style:font-name="Source Sans Pro" fo:font-size="12pt" style:font-size-asian="12pt"/>
    </style:style>
    <style:style style:name="P16" style:family="paragraph" style:parent-style-name="Heading_20_4">
      <style:paragraph-properties fo:margin-left="-0.0008in" fo:margin-right="0.3744in" fo:margin-top="0in" fo:margin-bottom="0in" style:contextual-spacing="false"/>
    </style:style>
    <style:style style:name="P17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8" style:family="paragraph" style:parent-style-name="Text_20_body">
      <style:paragraph-properties fo:margin-top="0.1681in" fo:margin-bottom="0in" style:contextual-spacing="false"/>
      <style:text-properties style:font-name="Source Sans Pro Semibold" fo:font-size="10pt" fo:font-weight="bold" style:font-size-asian="10pt" style:font-weight-asian="bold"/>
    </style:style>
    <style:style style:name="P19" style:family="paragraph" style:parent-style-name="Heading_20_7">
      <style:paragraph-properties fo:margin-left="0.9965in" fo:margin-right="0in" fo:margin-top="0.0701in" fo:margin-bottom="0in" style:contextual-spacing="false"/>
    </style:style>
    <style:style style:name="P20" style:family="paragraph" style:parent-style-name="Standard">
      <style:paragraph-properties fo:margin-left="0.9965in" fo:margin-right="0in" fo:margin-top="0in" fo:margin-bottom="0in" style:contextual-spacing="false" fo:line-height="0.1709in" fo:text-align="center" style:justify-single-word="false" fo:text-indent="0in" style:auto-text-indent="false"/>
    </style:style>
    <style:style style:name="P21" style:family="paragraph" style:parent-style-name="Heading_20_7">
      <style:paragraph-properties fo:margin-left="0.9965in" fo:margin-right="0in" fo:margin-top="0.1583in" fo:margin-bottom="0in" style:contextual-spacing="false"/>
    </style:style>
    <style:style style:name="P22" style:family="paragraph" style:parent-style-name="Heading_20_7">
      <style:paragraph-properties fo:margin-left="0in" fo:margin-right="0.672in" fo:margin-top="0.0701in" fo:margin-bottom="0in" style:contextual-spacing="false" fo:break-before="column"/>
    </style:style>
    <style:style style:name="P23" style:family="paragraph" style:parent-style-name="Standard">
      <style:paragraph-properties fo:margin-left="0in" fo:margin-right="0.672in" fo:margin-top="0in" fo:margin-bottom="0in" style:contextual-spacing="false" fo:line-height="0.1709in" fo:text-align="center" style:justify-single-word="false" fo:text-indent="0in" style:auto-text-indent="false"/>
    </style:style>
    <style:style style:name="P24" style:family="paragraph" style:parent-style-name="Heading_20_7">
      <style:paragraph-properties fo:margin-left="0in" fo:margin-right="0.672in" fo:margin-top="0.1583in" fo:margin-bottom="0in" style:contextual-spacing="false"/>
    </style:style>
    <style:style style:name="P25" style:family="paragraph" style:parent-style-name="Text_20_body" style:master-page-name="Converted2">
      <style:paragraph-properties fo:margin-top="0.2756in" fo:margin-bottom="0in" style:contextual-spacing="false" style:page-number="auto"/>
      <style:text-properties style:font-name="Source Sans Pro" fo:font-size="19pt" style:font-size-asian="19pt"/>
    </style:style>
    <style:style style:name="P26" style:family="paragraph" style:parent-style-name="Heading_20_3">
      <style:paragraph-properties fo:margin-left="3.6717in" fo:margin-right="1.7929in" fo:line-height="95%"/>
    </style:style>
    <style:style style:name="P27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28" style:family="paragraph" style:parent-style-name="Text_20_body" style:master-page-name="Converted3">
      <style:paragraph-properties style:page-number="auto"/>
      <style:text-properties style:font-name="Source Sans Pro" fo:font-size="10pt" style:font-size-asian="10pt"/>
    </style:style>
    <style:style style:name="P29" style:family="paragraph" style:parent-style-name="Text_20_body">
      <style:paragraph-properties fo:margin-top="0.1598in" fo:margin-bottom="0in" style:contextual-spacing="false"/>
      <style:text-properties style:font-name="Source Sans Pro" fo:font-size="10pt" style:font-size-asian="10pt"/>
    </style:style>
    <style:style style:name="P30" style:family="paragraph" style:parent-style-name="Text_20_body">
      <style:paragraph-properties fo:margin-top="0.0063in" fo:margin-bottom="0in" style:contextual-spacing="false"/>
      <style:text-properties style:font-name="Source Sans Pro" fo:font-size="9.5pt" style:font-size-asian="9.5pt"/>
    </style:style>
    <style:style style:name="P31" style:family="paragraph" style:parent-style-name="Heading_20_5">
      <style:paragraph-properties fo:margin-left="0.3937in" fo:margin-right="0in" fo:margin-top="0.0693in" fo:margin-bottom="0in" style:contextual-spacing="false"/>
    </style:style>
    <style:style style:name="P32" style:family="paragraph" style:parent-style-name="Standard">
      <style:paragraph-properties fo:margin-left="0.3937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33" style:family="paragraph" style:parent-style-name="Text_20_body">
      <style:paragraph-properties fo:margin-top="0.1366in" fo:margin-bottom="0in" style:contextual-spacing="false"/>
      <style:text-properties style:font-name="Source Sans Pro" fo:font-size="10pt" style:font-size-asian="10pt"/>
    </style:style>
    <style:style style:name="P34" style:family="paragraph" style:parent-style-name="Heading_20_5">
      <style:paragraph-properties fo:margin-left="0.3937in" fo:margin-right="0in"/>
    </style:style>
    <style:style style:name="P35" style:family="paragraph" style:parent-style-name="Text_20_body">
      <style:paragraph-properties fo:margin-top="0.1374in" fo:margin-bottom="0in" style:contextual-spacing="false"/>
      <style:text-properties style:font-name="Source Sans Pro" fo:font-size="10pt" style:font-size-asian="10pt"/>
    </style:style>
    <style:style style:name="P36" style:family="paragraph" style:parent-style-name="Heading_20_5">
      <style:paragraph-properties fo:margin-left="0.3937in" fo:margin-right="0in" fo:margin-top="0.0008in" fo:margin-bottom="0in" style:contextual-spacing="false"/>
    </style:style>
    <style:style style:name="P37" style:family="paragraph" style:parent-style-name="Standard">
      <style:paragraph-properties fo:margin-left="0.3937in" fo:margin-right="0in" fo:margin-top="0.0008in" fo:margin-bottom="0in" style:contextual-spacing="false" fo:line-height="95%" fo:text-align="left" style:justify-single-word="false" fo:text-indent="0in" style:auto-text-indent="false"/>
    </style:style>
    <style:style style:name="P38" style:family="paragraph" style:parent-style-name="Text_20_body">
      <style:paragraph-properties fo:margin-top="0.1535in" fo:margin-bottom="0in" style:contextual-spacing="false"/>
      <style:text-properties style:font-name="Source Sans Pro" fo:font-size="10pt" style:font-size-asian="10pt"/>
    </style:style>
    <style:style style:name="P39" style:family="paragraph" style:parent-style-name="Heading_20_7">
      <style:paragraph-properties fo:margin-left="0.3937in" fo:margin-right="0in" fo:margin-top="0.0008in" fo:margin-bottom="0in" style:contextual-spacing="false" fo:text-align="left" style:justify-single-word="false"/>
    </style:style>
    <style:style style:name="P40" style:family="paragraph" style:parent-style-name="Standard">
      <style:paragraph-properties fo:margin-left="0.3937in" fo:margin-right="0in" fo:margin-top="0.0028in" fo:margin-bottom="0in" style:contextual-spacing="false" fo:line-height="95%" fo:text-align="left" style:justify-single-word="false" fo:text-indent="0in" style:auto-text-indent="false"/>
    </style:style>
    <style:style style:name="P41" style:family="paragraph" style:parent-style-name="Text_20_body">
      <style:paragraph-properties fo:margin-top="0.1398in" fo:margin-bottom="0in" style:contextual-spacing="false"/>
      <style:text-properties style:font-name="Source Sans Pro" fo:font-size="10pt" style:font-size-asian="10pt"/>
    </style:style>
    <style:style style:name="P42" style:family="paragraph" style:parent-style-name="Standard">
      <style:paragraph-properties fo:margin-left="0.3937in" fo:margin-right="0in" fo:margin-top="0.0016in" fo:margin-bottom="0in" style:contextual-spacing="false" fo:line-height="95%" fo:text-align="left" style:justify-single-word="false" fo:text-indent="0in" style:auto-text-indent="false"/>
    </style:style>
    <style:style style:name="P43" style:family="paragraph" style:parent-style-name="Heading_20_5">
      <style:paragraph-properties fo:margin-left="0.3654in" fo:margin-right="0in" fo:margin-top="0.0693in" fo:margin-bottom="0in" style:contextual-spacing="false" fo:break-before="column"/>
    </style:style>
    <style:style style:name="P44" style:family="paragraph" style:parent-style-name="Standard">
      <style:paragraph-properties fo:margin-left="0.3654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45" style:family="paragraph" style:parent-style-name="Heading_20_5">
      <style:paragraph-properties fo:margin-left="0.3654in" fo:margin-right="0in"/>
    </style:style>
    <style:style style:name="P46" style:family="paragraph" style:parent-style-name="Standard">
      <style:paragraph-properties fo:margin-left="0.3654in" fo:margin-right="0.6654in" fo:margin-top="0.0008in" fo:margin-bottom="0in" style:contextual-spacing="false" fo:line-height="95%" fo:text-align="left" style:justify-single-word="false" fo:text-indent="0in" style:auto-text-indent="false"/>
    </style:style>
    <style:style style:name="P47" style:family="paragraph" style:parent-style-name="Text_20_body">
      <style:paragraph-properties fo:margin-top="0.1402in" fo:margin-bottom="0in" style:contextual-spacing="false"/>
      <style:text-properties style:font-name="Source Sans Pro" fo:font-size="10pt" style:font-size-asian="10pt"/>
    </style:style>
    <style:style style:name="P48" style:family="paragraph" style:parent-style-name="Standard">
      <style:paragraph-properties fo:margin-left="0.3654in" fo:margin-right="0.6654in" fo:margin-top="0.002in" fo:margin-bottom="0in" style:contextual-spacing="false" fo:line-height="95%" fo:text-align="left" style:justify-single-word="false" fo:text-indent="0in" style:auto-text-indent="false"/>
    </style:style>
    <style:style style:name="P49" style:family="paragraph" style:parent-style-name="Standard">
      <style:paragraph-properties fo:margin-left="0.3654in" fo:margin-right="0in" fo:margin-top="0in" fo:margin-bottom="0in" style:contextual-spacing="false" fo:line-height="0.1693in" fo:text-align="left" style:justify-single-word="false" fo:text-indent="0in" style:auto-text-indent="false"/>
    </style:style>
    <style:style style:name="P50" style:family="paragraph" style:parent-style-name="Heading_20_5">
      <style:paragraph-properties fo:margin-left="0.3654in" fo:margin-right="0in" fo:margin-top="0.0008in" fo:margin-bottom="0in" style:contextual-spacing="false"/>
    </style:style>
    <style:style style:name="P51" style:family="paragraph" style:parent-style-name="Standard">
      <style:paragraph-properties fo:margin-left="0.3654in" fo:margin-right="1.0543in" fo:margin-top="0.0008in" fo:margin-bottom="0in" style:contextual-spacing="false" fo:line-height="95%" fo:text-align="left" style:justify-single-word="false" fo:text-indent="0in" style:auto-text-indent="false"/>
    </style:style>
    <style:style style:name="P52" style:family="paragraph" style:parent-style-name="Text_20_body" style:master-page-name="Converted4">
      <style:paragraph-properties style:page-number="auto"/>
      <style:text-properties style:font-name="Source Sans Pro" fo:font-size="19pt" style:font-size-asian="19pt"/>
    </style:style>
    <style:style style:name="P53" style:family="paragraph" style:parent-style-name="Text_20_body">
      <style:text-properties style:font-name="Source Sans Pro" fo:font-size="19pt" style:font-size-asian="19pt"/>
    </style:style>
    <style:style style:name="P54" style:family="paragraph" style:parent-style-name="Text_20_body">
      <style:paragraph-properties fo:margin-top="0.2457in" fo:margin-bottom="0in" style:contextual-spacing="false"/>
      <style:text-properties style:font-name="Source Sans Pro" fo:font-size="19pt" style:font-size-asian="19pt"/>
    </style:style>
    <style:style style:name="P55" style:family="paragraph" style:parent-style-name="Heading_20_3">
      <style:paragraph-properties fo:margin-left="1.5945in" fo:margin-right="3.6575in" fo:line-height="95%"/>
    </style:style>
    <style:style style:name="P56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7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8" style:family="paragraph" style:parent-style-name="Text_20_body">
      <style:text-properties style:font-name="Source Sans Pro" fo:font-size="6pt" style:font-size-asian="6pt"/>
    </style:style>
    <style:style style:name="P59" style:family="paragraph" style:parent-style-name="Text_20_body">
      <style:paragraph-properties fo:margin-top="0.0181in" fo:margin-bottom="0in" style:contextual-spacing="false"/>
      <style:text-properties style:font-name="Source Sans Pro" fo:font-size="6pt" style:font-size-asian="6pt"/>
    </style:style>
    <style:style style:name="P60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61" style:family="paragraph" style:parent-style-name="Text_20_body" style:master-page-name="Converted5">
      <style:paragraph-properties style:page-number="auto"/>
      <style:text-properties style:font-name="Lato Black" fo:font-size="10pt" fo:font-weight="bold" style:font-size-asian="10pt" style:font-weight-asian="bold"/>
    </style:style>
    <style:style style:name="P62" style:family="paragraph" style:parent-style-name="Text_20_body">
      <style:text-properties style:font-name="Lato Black" fo:font-size="10pt" fo:font-weight="bold" style:font-size-asian="10pt" style:font-weight-asian="bold"/>
    </style:style>
    <style:style style:name="P63" style:family="paragraph" style:parent-style-name="Text_20_body">
      <style:paragraph-properties fo:margin-top="0.0165in" fo:margin-bottom="0in" style:contextual-spacing="false"/>
      <style:text-properties style:font-name="Lato Black" fo:font-size="10pt" fo:font-weight="bold" style:font-size-asian="10pt" style:font-weight-asian="bold"/>
    </style:style>
    <style:style style:name="P64" style:family="paragraph" style:parent-style-name="Text_20_body">
      <style:text-properties style:font-name="Source Sans Pro" fo:font-size="6pt" fo:font-weight="bold" style:font-size-asian="6pt" style:font-weight-asian="bold"/>
    </style:style>
    <style:style style:name="P65" style:family="paragraph" style:parent-style-name="Heading_20_5">
      <style:paragraph-properties fo:margin-left="2.4799in" fo:margin-right="0in" fo:margin-top="0.1728in" fo:margin-bottom="0in" style:contextual-spacing="false" fo:line-height="100%"/>
    </style:style>
    <style:style style:name="P66" style:family="paragraph" style:parent-style-name="Text_20_body">
      <style:paragraph-properties fo:margin-top="0.1457in" fo:margin-bottom="0in" style:contextual-spacing="false"/>
      <style:text-properties style:font-name="Source Sans Pro" fo:font-size="11pt" fo:font-weight="bold" style:font-size-asian="11pt" style:font-weight-asian="bold"/>
    </style:style>
    <style:style style:name="P67" style:family="paragraph" style:parent-style-name="Standard">
      <style:paragraph-properties fo:margin-left="0in" fo:margin-right="0.5165in" fo:margin-top="0in" fo:margin-bottom="0in" style:contextual-spacing="false" fo:text-align="center" style:justify-single-word="false" fo:text-indent="0in" style:auto-text-indent="false"/>
    </style:style>
    <style:style style:name="P68" style:family="paragraph" style:parent-style-name="Text_20_body">
      <style:paragraph-properties fo:margin-top="0.0437in" fo:margin-bottom="0in" style:contextual-spacing="false"/>
      <style:text-properties style:font-name="Times New Roman" fo:font-size="9.5pt" style:font-size-asian="9.5pt"/>
    </style:style>
    <style:style style:name="P69" style:family="paragraph" style:parent-style-name="Standard">
      <style:paragraph-properties fo:margin-left="4.0453in" fo:margin-right="0in" fo:margin-top="0in" fo:margin-bottom="0in" style:contextual-spacing="false" fo:text-align="left" style:justify-single-word="false" fo:text-indent="0in" style:auto-text-indent="false"/>
    </style:style>
    <style:style style:name="P70" style:family="paragraph" style:parent-style-name="Text_20_body">
      <style:text-properties style:font-name="Times New Roman" fo:font-size="9.5pt" fo:font-style="italic" fo:font-weight="bold" style:font-size-asian="9.5pt" style:font-style-asian="italic" style:font-weight-asian="bold"/>
    </style:style>
    <style:style style:name="P71" style:family="paragraph" style:parent-style-name="Text_20_body">
      <style:paragraph-properties fo:margin-top="0.1311in" fo:margin-bottom="0in" style:contextual-spacing="false"/>
      <style:text-properties style:font-name="Times New Roman" fo:font-size="9.5pt" fo:font-style="italic" fo:font-weight="bold" style:font-size-asian="9.5pt" style:font-style-asian="italic" style:font-weight-asian="bold"/>
    </style:style>
    <style:style style:name="P72" style:family="paragraph" style:parent-style-name="Standard">
      <style:paragraph-properties fo:margin-left="0.9327in" fo:margin-right="1.5161in" fo:margin-top="0in" fo:margin-bottom="0in" style:contextual-spacing="false" fo:text-align="left" style:justify-single-word="false" fo:text-indent="0in" style:auto-text-indent="false"/>
    </style:style>
    <style:style style:name="P73" style:family="paragraph" style:parent-style-name="Text_20_body">
      <style:text-properties style:font-name="Times New Roman" fo:font-size="9.5pt" fo:font-weight="bold" style:font-size-asian="9.5pt" style:font-weight-asian="bold"/>
    </style:style>
    <style:style style:name="P74" style:family="paragraph" style:parent-style-name="Text_20_body">
      <style:paragraph-properties fo:margin-top="0.1043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75" style:family="paragraph" style:parent-style-name="Text_20_body">
      <style:paragraph-properties fo:margin-top="0.0244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76" style:family="paragraph" style:parent-style-name="Standard">
      <style:paragraph-properties fo:margin-left="0.9327in" fo:margin-right="0in" fo:margin-top="0in" fo:margin-bottom="0in" style:contextual-spacing="false" fo:text-align="left" style:justify-single-word="false" fo:text-indent="0in" style:auto-text-indent="false"/>
    </style:style>
    <style:style style:name="P77" style:family="paragraph" style:parent-style-name="Text_20_body">
      <style:paragraph-properties fo:margin-top="0.0228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78" style:family="paragraph" style:parent-style-name="Standard">
      <style:paragraph-properties fo:margin-left="0.9327in" fo:margin-right="1.4835in" fo:margin-top="0in" fo:margin-bottom="0in" style:contextual-spacing="false" fo:line-height="97%" fo:text-align="justify" style:justify-single-word="false" fo:text-indent="0in" style:auto-text-indent="false"/>
    </style:style>
    <style:style style:name="P79" style:family="paragraph" style:parent-style-name="Text_20_body">
      <style:text-properties style:font-name="Times New Roman" fo:font-size="9.5pt" style:font-size-asian="9.5pt"/>
    </style:style>
    <style:style style:name="P80" style:family="paragraph" style:parent-style-name="Text_20_body">
      <style:paragraph-properties fo:margin-top="0.1346in" fo:margin-bottom="0in" style:contextual-spacing="false"/>
      <style:text-properties style:font-name="Times New Roman" fo:font-size="9.5pt" style:font-size-asian="9.5pt"/>
    </style:style>
    <style:style style:name="P81" style:family="paragraph" style:parent-style-name="Standard">
      <style:paragraph-properties fo:margin-left="0.9327in" fo:margin-right="1.4819in" fo:margin-top="0in" fo:margin-bottom="0in" style:contextual-spacing="false" fo:line-height="97%" fo:text-align="justify" style:justify-single-word="false" fo:text-indent="0in" style:auto-text-indent="false"/>
    </style:style>
    <style:style style:name="P82" style:family="paragraph" style:parent-style-name="Text_20_body">
      <style:paragraph-properties fo:margin-top="0.1307in" fo:margin-bottom="0in" style:contextual-spacing="false"/>
      <style:text-properties style:font-name="Times New Roman" fo:font-size="9.5pt" style:font-size-asian="9.5pt"/>
    </style:style>
    <style:style style:name="P83" style:family="paragraph" style:parent-style-name="Text_20_body">
      <style:paragraph-properties fo:margin-top="0.0492in" fo:margin-bottom="0in" style:contextual-spacing="false"/>
      <style:text-properties style:font-name="Times New Roman" fo:font-size="9.5pt" style:font-size-asian="9.5pt"/>
    </style:style>
    <style:style style:name="P84" style:family="paragraph" style:parent-style-name="Standard">
      <style:paragraph-properties fo:margin-left="0in" fo:margin-right="0.5272in" fo:margin-top="0.0008in" fo:margin-bottom="0in" style:contextual-spacing="false" fo:text-align="center" style:justify-single-word="false" fo:text-indent="0in" style:auto-text-indent="false"/>
    </style:style>
    <style:style style:name="P85" style:family="paragraph" style:parent-style-name="Text_20_body">
      <style:text-properties style:font-name="Times New Roman" fo:font-size="10pt" style:font-size-asian="10pt"/>
    </style:style>
    <style:style style:name="P86" style:family="paragraph" style:parent-style-name="Text_20_body">
      <style:paragraph-properties fo:margin-top="0.0717in" fo:margin-bottom="0in" style:contextual-spacing="false"/>
      <style:text-properties style:font-name="Times New Roman" fo:font-size="10pt" style:font-size-asian="10pt"/>
    </style:style>
    <style:style style:name="P87" style:family="paragraph" style:parent-style-name="Standard">
      <style:paragraph-properties fo:margin-left="0in" fo:margin-right="0.5264in" fo:margin-top="0.0091in" fo:margin-bottom="0in" style:contextual-spacing="false" fo:text-align="center" style:justify-single-word="false" fo:text-indent="0in" style:auto-text-indent="false"/>
    </style:style>
    <style:style style:name="P88" style:family="paragraph" style:parent-style-name="Standard">
      <style:paragraph-properties fo:margin-left="0in" fo:margin-right="0.5272in" fo:margin-top="0.0028in" fo:margin-bottom="0in" style:contextual-spacing="false" fo:text-align="center" style:justify-single-word="false" fo:text-indent="0in" style:auto-text-indent="false"/>
    </style:style>
    <style:style style:name="P89" style:family="paragraph" style:parent-style-name="Text_20_body" style:master-page-name="Converted6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90" style:family="paragraph" style:parent-style-name="Text_20_body">
      <style:paragraph-properties fo:margin-top="0.0846in" fo:margin-bottom="0in" style:contextual-spacing="false"/>
      <style:text-properties style:font-name="Times New Roman" fo:font-size="10pt" fo:font-weight="bold" style:font-size-asian="10pt" style:font-weight-asian="bold"/>
    </style:style>
    <style:style style:name="P91" style:family="paragraph" style:parent-style-name="Standard">
      <style:paragraph-properties fo:margin-left="1.3035in" fo:margin-right="0in" fo:line-height="100%" fo:text-indent="0in" style:auto-text-indent="false"/>
    </style:style>
    <style:style style:name="P92" style:family="paragraph" style:parent-style-name="Text_20_body">
      <style:paragraph-properties fo:margin-top="0.0047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93" style:family="paragraph" style:parent-style-name="Standard">
      <style:paragraph-properties fo:margin-left="1.3217in" fo:margin-right="0in" fo:line-height="100%" fo:text-indent="0in" style:auto-text-indent="false"/>
    </style:style>
    <style:style style:name="P94" style:family="paragraph" style:parent-style-name="Text_20_body">
      <style:paragraph-properties fo:margin-top="0.0043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95" style:family="paragraph" style:parent-style-name="Text_20_body">
      <style:paragraph-properties fo:margin-top="0.0043in" fo:margin-bottom="0in" style:contextual-spacing="false"/>
      <style:text-properties style:font-name="Times New Roman" fo:font-size="2pt" fo:font-weight="bold" style:font-size-asian="2pt" style:font-weight-asian="bold"/>
    </style:style>
    <style:style style:name="P96" style:family="paragraph" style:parent-style-name="Text_20_body">
      <style:paragraph-properties fo:margin-top="0.0075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97" style:family="paragraph" style:parent-style-name="Text_20_body">
      <style:paragraph-properties fo:margin-top="0.002in" fo:margin-bottom="0in" style:contextual-spacing="false"/>
      <style:text-properties style:font-name="Times New Roman" fo:font-size="2pt" fo:font-weight="bold" style:font-size-asian="2pt" style:font-weight-asian="bold"/>
    </style:style>
    <style:style style:name="P98" style:family="paragraph" style:parent-style-name="Text_20_body">
      <style:paragraph-properties fo:margin-top="0.0055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99" style:family="paragraph" style:parent-style-name="Text_20_body">
      <style:text-properties style:font-name="Times New Roman" fo:font-size="2pt" fo:font-weight="bold" style:font-size-asian="2pt" style:font-weight-asian="bold"/>
    </style:style>
    <style:style style:name="P100" style:family="paragraph" style:parent-style-name="Text_20_body">
      <style:text-properties style:font-name="Times New Roman" fo:font-size="10pt" fo:font-weight="bold" style:font-size-asian="10pt" style:font-weight-asian="bold"/>
    </style:style>
    <style:style style:name="P101" style:family="paragraph" style:parent-style-name="Text_20_body">
      <style:paragraph-properties fo:margin-top="0.1591in" fo:margin-bottom="0in" style:contextual-spacing="false"/>
      <style:text-properties style:font-name="Times New Roman" fo:font-size="10pt" fo:font-weight="bold" style:font-size-asian="10pt" style:font-weight-asian="bold"/>
    </style:style>
    <style:style style:name="P102" style:family="paragraph" style:parent-style-name="Text_20_body" style:master-page-name="Converted7">
      <style:paragraph-properties style:page-number="auto"/>
      <style:text-properties style:font-name="Times New Roman" fo:font-size="9pt" fo:font-weight="bold" style:font-size-asian="9pt" style:font-weight-asian="bold"/>
    </style:style>
    <style:style style:name="P103" style:family="paragraph" style:parent-style-name="Text_20_body">
      <style:text-properties style:font-name="Times New Roman" fo:font-size="9pt" fo:font-weight="bold" style:font-size-asian="9pt" style:font-weight-asian="bold"/>
    </style:style>
    <style:style style:name="P104" style:family="paragraph" style:parent-style-name="Text_20_body">
      <style:paragraph-properties fo:margin-top="0.1102in" fo:margin-bottom="0in" style:contextual-spacing="false"/>
      <style:text-properties style:font-name="Times New Roman" fo:font-size="9pt" fo:font-weight="bold" style:font-size-asian="9pt" style:font-weight-asian="bold"/>
    </style:style>
    <style:style style:name="P105" style:family="paragraph" style:parent-style-name="Standard">
      <style:paragraph-properties fo:margin-left="1.4016in" fo:margin-right="0in" fo:margin-top="0.0008in" fo:margin-bottom="0in" style:contextual-spacing="false" fo:text-align="left" style:justify-single-word="false" fo:text-indent="0in" style:auto-text-indent="false"/>
    </style:style>
    <style:style style:name="P106" style:family="paragraph" style:parent-style-name="Text_20_body">
      <style:paragraph-properties fo:margin-top="0.0665in" fo:margin-bottom="0in" style:contextual-spacing="false"/>
      <style:text-properties style:font-name="Verdana" fo:font-size="7.5pt" fo:font-weight="bold" style:font-size-asian="7.5pt" style:font-weight-asian="bold"/>
    </style:style>
    <style:style style:name="P107" style:family="paragraph" style:parent-style-name="Standard">
      <style:paragraph-properties fo:margin-left="2.9291in" fo:margin-right="1.8138in" fo:margin-top="0in" fo:margin-bottom="0in" style:contextual-spacing="false" fo:line-height="103%" fo:text-align="justify" style:justify-single-word="false" fo:text-indent="0in" style:auto-text-indent="false"/>
    </style:style>
    <style:style style:name="P108" style:family="paragraph" style:parent-style-name="Text_20_body">
      <style:paragraph-properties fo:margin-top="0.0063in" fo:margin-bottom="0in" style:contextual-spacing="false"/>
      <style:text-properties style:font-name="Verdana" fo:font-size="7.5pt" fo:font-weight="bold" style:font-size-asian="7.5pt" style:font-weight-asian="bold"/>
    </style:style>
    <style:style style:name="P109" style:family="paragraph" style:parent-style-name="Standard">
      <style:paragraph-properties fo:margin-left="2.9299in" fo:margin-right="0in" fo:margin-top="0.0008in" fo:margin-bottom="0in" style:contextual-spacing="false" fo:text-align="left" style:justify-single-word="false" fo:text-indent="0in" style:auto-text-indent="false"/>
    </style:style>
    <style:style style:name="P110" style:family="paragraph" style:parent-style-name="Standard">
      <style:paragraph-properties fo:margin-left="2.9299in" fo:margin-right="1.422in" fo:margin-top="0.0035in" fo:margin-bottom="0in" style:contextual-spacing="false" fo:line-height="103%" fo:text-align="left" style:justify-single-word="false" fo:text-indent="0in" style:auto-text-indent="false"/>
    </style:style>
    <style:style style:name="P111" style:family="paragraph" style:parent-style-name="Text_20_body">
      <style:paragraph-properties fo:margin-top="0.0063in" fo:margin-bottom="0in" style:contextual-spacing="false"/>
      <style:text-properties style:font-name="Verdana" fo:font-size="7.5pt" style:font-size-asian="7.5pt"/>
    </style:style>
    <style:style style:name="P112" style:family="paragraph" style:parent-style-name="Standard">
      <style:paragraph-properties fo:margin-left="2.9299in" fo:margin-right="0in" fo:margin-top="0in" fo:margin-bottom="0in" style:contextual-spacing="false" fo:text-align="left" style:justify-single-word="false" fo:text-indent="0in" style:auto-text-indent="false"/>
    </style:style>
    <style:style style:name="P113" style:family="paragraph" style:parent-style-name="Text_20_body">
      <style:paragraph-properties fo:margin-top="0.0016in" fo:margin-bottom="0in" style:contextual-spacing="false"/>
      <style:text-properties style:font-name="Verdana" fo:font-size="7.5pt" fo:font-weight="bold" style:font-size-asian="7.5pt" style:font-weight-asian="bold"/>
    </style:style>
    <style:style style:name="P114" style:family="paragraph" style:parent-style-name="Standard">
      <style:paragraph-properties fo:margin-left="1.4008in" fo:margin-right="1.8138in" fo:margin-top="0in" fo:margin-bottom="0in" style:contextual-spacing="false" fo:line-height="104%" fo:text-align="justify" style:justify-single-word="false" fo:text-indent="0.5173in" style:auto-text-indent="false"/>
    </style:style>
    <style:style style:name="P115" style:family="paragraph" style:parent-style-name="Text_20_body">
      <style:paragraph-properties fo:margin-top="0.0028in" fo:margin-bottom="0in" style:contextual-spacing="false"/>
      <style:text-properties style:font-name="Verdana" fo:font-size="7.5pt" style:font-size-asian="7.5pt"/>
    </style:style>
    <style:style style:name="P116" style:family="paragraph" style:parent-style-name="Standard">
      <style:paragraph-properties fo:margin-left="1.4008in" fo:margin-right="1.8138in" fo:margin-top="0.0008in" fo:margin-bottom="0in" style:contextual-spacing="false" fo:line-height="103%" fo:text-align="justify" style:justify-single-word="false" fo:text-indent="0.5181in" style:auto-text-indent="false"/>
    </style:style>
    <style:style style:name="P117" style:family="paragraph" style:parent-style-name="Standard">
      <style:paragraph-properties fo:margin-left="1.4in" fo:margin-right="1.8165in" fo:margin-top="0in" fo:margin-bottom="0in" style:contextual-spacing="false" fo:line-height="103%" fo:text-align="justify" style:justify-single-word="false" fo:text-indent="0.5335in" style:auto-text-indent="false"/>
    </style:style>
    <style:style style:name="P118" style:family="paragraph" style:parent-style-name="Text_20_body">
      <style:paragraph-properties fo:margin-top="0.0055in" fo:margin-bottom="0in" style:contextual-spacing="false"/>
      <style:text-properties style:font-name="Verdana" fo:font-size="7.5pt" style:font-size-asian="7.5pt"/>
    </style:style>
    <style:style style:name="P119" style:family="paragraph" style:parent-style-name="Standard">
      <style:paragraph-properties fo:margin-left="1.4016in" fo:margin-right="1.8138in" fo:margin-top="0in" fo:margin-bottom="0in" style:contextual-spacing="false" fo:line-height="103%" fo:text-align="justify" style:justify-single-word="false" fo:text-indent="0.5161in" style:auto-text-indent="false"/>
    </style:style>
    <style:style style:name="P120" style:family="paragraph" style:parent-style-name="Text_20_body">
      <style:paragraph-properties fo:margin-top="0.0071in" fo:margin-bottom="0in" style:contextual-spacing="false"/>
      <style:text-properties style:font-name="Verdana" fo:font-size="7.5pt" style:font-size-asian="7.5pt"/>
    </style:style>
    <style:style style:name="P121" style:family="paragraph" style:parent-style-name="Standard">
      <style:paragraph-properties fo:margin-left="1.4016in" fo:margin-right="1.8134in" fo:margin-top="0in" fo:margin-bottom="0in" style:contextual-spacing="false" fo:line-height="103%" fo:text-align="justify" style:justify-single-word="false" fo:text-indent="0.5173in" style:auto-text-indent="false"/>
    </style:style>
    <style:style style:name="P122" style:family="paragraph" style:parent-style-name="Standard">
      <style:paragraph-properties fo:margin-left="0in" fo:margin-right="0.4134in" fo:margin-top="0in" fo:margin-bottom="0in" style:contextual-spacing="false" fo:text-align="center" style:justify-single-word="false" fo:text-indent="0in" style:auto-text-indent="false"/>
    </style:style>
    <style:style style:name="P123" style:family="paragraph" style:parent-style-name="Text_20_body">
      <style:text-properties style:font-name="Verdana" fo:font-size="7.5pt" style:font-size-asian="7.5pt"/>
    </style:style>
    <style:style style:name="P124" style:family="paragraph" style:parent-style-name="Text_20_body">
      <style:paragraph-properties fo:margin-top="0.0181in" fo:margin-bottom="0in" style:contextual-spacing="false"/>
      <style:text-properties style:font-name="Verdana" fo:font-size="7.5pt" style:font-size-asian="7.5pt"/>
    </style:style>
    <style:style style:name="P125" style:family="paragraph" style:parent-style-name="Standard">
      <style:paragraph-properties fo:margin-left="0in" fo:margin-right="0.4146in" fo:margin-top="0in" fo:margin-bottom="0in" style:contextual-spacing="false" fo:text-align="center" style:justify-single-word="false" fo:text-indent="0in" style:auto-text-indent="false"/>
    </style:style>
    <style:style style:name="P126" style:family="paragraph" style:parent-style-name="Standard">
      <style:paragraph-properties fo:margin-left="0in" fo:margin-right="0.4134in" fo:margin-top="0.0043in" fo:margin-bottom="0in" style:contextual-spacing="false" fo:text-align="center" style:justify-single-word="false" fo:text-indent="0in" style:auto-text-indent="false"/>
    </style:style>
    <style:style style:name="P127" style:family="paragraph" style:parent-style-name="Text_20_body" style:master-page-name="Converted8">
      <style:paragraph-properties fo:margin-top="0.0035in" fo:margin-bottom="0in" style:contextual-spacing="false" style:page-number="auto"/>
      <style:text-properties style:font-name="Verdana" fo:font-weight="bold" style:font-weight-asian="bold"/>
    </style:style>
    <style:style style:name="P128" style:family="paragraph" style:parent-style-name="Text_20_body" style:master-page-name="Converted9">
      <style:paragraph-properties style:page-number="10"/>
      <style:text-properties style:font-name="Verdana" fo:font-size="9.5pt" fo:font-weight="bold" style:font-size-asian="9.5pt" style:font-weight-asian="bold"/>
    </style:style>
    <style:style style:name="P129" style:family="paragraph" style:parent-style-name="Text_20_body">
      <style:paragraph-properties fo:margin-top="0.0925in" fo:margin-bottom="0in" style:contextual-spacing="false"/>
      <style:text-properties style:font-name="Verdana" fo:font-size="9.5pt" fo:font-weight="bold" style:font-size-asian="9.5pt" style:font-weight-asian="bold"/>
    </style:style>
    <style:style style:name="P130" style:family="paragraph" style:parent-style-name="Standard">
      <style:paragraph-properties fo:margin-left="1.2591in" fo:margin-right="0in" fo:margin-top="0in" fo:margin-bottom="0in" style:contextual-spacing="false" fo:text-align="left" style:justify-single-word="false" fo:text-indent="0in" style:auto-text-indent="false"/>
    </style:style>
    <style:style style:name="P131" style:family="paragraph" style:parent-style-name="Text_20_body">
      <style:paragraph-properties fo:margin-top="0.1126in" fo:margin-bottom="0in" style:contextual-spacing="false"/>
      <style:text-properties style:font-name="Verdana" fo:font-weight="bold" style:font-weight-asian="bold"/>
    </style:style>
    <style:style style:name="P132" style:family="paragraph" style:parent-style-name="Standard">
      <style:paragraph-properties fo:margin-left="3.152in" fo:margin-right="0in" fo:margin-top="0in" fo:margin-bottom="0in" style:contextual-spacing="false" fo:text-align="justify" style:justify-single-word="false" fo:text-indent="0in" style:auto-text-indent="false"/>
    </style:style>
    <style:style style:name="P133" style:family="paragraph" style:parent-style-name="Text_20_body">
      <style:paragraph-properties fo:margin-left="3.152in" fo:margin-right="1.6992in" fo:margin-top="0.0071in" fo:margin-bottom="0in" style:contextual-spacing="false" fo:line-height="104%" fo:text-align="justify" style:justify-single-word="false"/>
    </style:style>
    <style:style style:name="P134" style:family="paragraph" style:parent-style-name="Text_20_body">
      <style:paragraph-properties fo:margin-top="0.0083in" fo:margin-bottom="0in" style:contextual-spacing="false"/>
      <style:text-properties style:font-name="Verdana"/>
    </style:style>
    <style:style style:name="P135" style:family="paragraph" style:parent-style-name="Standard">
      <style:paragraph-properties fo:margin-left="3.152in" fo:margin-right="1.6992in" fo:margin-top="0in" fo:margin-bottom="0in" style:contextual-spacing="false" fo:line-height="104%" fo:text-align="justify" style:justify-single-word="false" fo:text-indent="0in" style:auto-text-indent="false"/>
    </style:style>
    <style:style style:name="P136" style:family="paragraph" style:parent-style-name="Text_20_body">
      <style:paragraph-properties fo:margin-top="0.0075in" fo:margin-bottom="0in" style:contextual-spacing="false"/>
      <style:text-properties style:font-name="Verdana"/>
    </style:style>
    <style:style style:name="P137" style:family="paragraph" style:parent-style-name="Standard">
      <style:paragraph-properties fo:margin-left="0in" fo:margin-right="0.9283in" fo:margin-top="0in" fo:margin-bottom="0in" style:contextual-spacing="false" fo:text-align="center" style:justify-single-word="false" fo:text-indent="0in" style:auto-text-indent="false"/>
    </style:style>
    <style:style style:name="P138" style:family="paragraph" style:parent-style-name="Text_20_body">
      <style:paragraph-properties fo:margin-top="0.0134in" fo:margin-bottom="0in" style:contextual-spacing="false"/>
      <style:text-properties style:font-name="Verdana" fo:font-weight="bold" style:font-weight-asian="bold"/>
    </style:style>
    <style:style style:name="P139" style:family="paragraph" style:parent-style-name="Text_20_body">
      <style:paragraph-properties fo:margin-left="1.2602in" fo:margin-right="1.698in" fo:margin-top="0in" fo:margin-bottom="0.0374in" style:contextual-spacing="false" fo:line-height="104%" fo:text-align="justify" style:justify-single-word="false" fo:text-indent="0.6256in" style:auto-text-indent="false"/>
    </style:style>
    <style:style style:name="P140" style:family="paragraph" style:parent-style-name="Table_20_Paragraph">
      <style:paragraph-properties fo:margin-left="0.0028in" fo:margin-right="0in" fo:margin-top="0.0465in" fo:margin-bottom="0in" style:contextual-spacing="false" fo:text-align="center" style:justify-single-word="false"/>
    </style:style>
    <style:style style:name="P141" style:family="paragraph" style:parent-style-name="Table_20_Paragraph">
      <style:paragraph-properties fo:margin-left="0.6244in" fo:margin-right="0in" fo:margin-top="0.0465in" fo:margin-bottom="0in" style:contextual-spacing="false"/>
    </style:style>
    <style:style style:name="P142" style:family="paragraph" style:parent-style-name="Table_20_Paragraph">
      <style:paragraph-properties fo:margin-left="0.0071in" fo:margin-right="0.0055in" fo:margin-top="0.0465in" fo:margin-bottom="0in" style:contextual-spacing="false" fo:text-align="center" style:justify-single-word="false"/>
    </style:style>
    <style:style style:name="P143" style:family="paragraph" style:parent-style-name="Table_20_Paragraph">
      <style:paragraph-properties fo:margin-left="0.0075in" fo:margin-right="0.0055in" fo:margin-top="0.0465in" fo:margin-bottom="0in" style:contextual-spacing="false" fo:text-align="center" style:justify-single-word="false"/>
    </style:style>
    <style:style style:name="P144" style:family="paragraph" style:parent-style-name="Table_20_Paragraph">
      <style:paragraph-properties fo:margin-left="0.0429in" fo:margin-right="0in" fo:margin-top="0.0307in" fo:margin-bottom="0in" style:contextual-spacing="false"/>
    </style:style>
    <style:style style:name="P145" style:family="paragraph" style:parent-style-name="Table_20_Paragraph">
      <style:paragraph-properties fo:margin-left="0.0756in" fo:margin-right="0in" fo:margin-top="0.0307in" fo:margin-bottom="0in" style:contextual-spacing="false"/>
    </style:style>
    <style:style style:name="P146" style:family="paragraph" style:parent-style-name="Table_20_Paragraph">
      <style:paragraph-properties fo:margin-left="0.0071in" fo:margin-right="0in" fo:margin-top="0.0307in" fo:margin-bottom="0in" style:contextual-spacing="false" fo:text-align="center" style:justify-single-word="false"/>
    </style:style>
    <style:style style:name="P147" style:family="paragraph" style:parent-style-name="Table_20_Paragraph">
      <style:paragraph-properties fo:margin-left="0.0075in" fo:margin-right="0in" fo:margin-top="0.0311in" fo:margin-bottom="0in" style:contextual-spacing="false" fo:text-align="center" style:justify-single-word="false"/>
    </style:style>
    <style:style style:name="P148" style:family="paragraph" style:parent-style-name="Text_20_body">
      <style:paragraph-properties fo:margin-left="1.2598in" fo:margin-right="1.5756in" fo:margin-top="0.1319in" fo:margin-bottom="0.0339in" style:contextual-spacing="false" fo:line-height="105%" fo:text-align="justify" style:justify-single-word="false" fo:text-indent="0.6264in" style:auto-text-indent="false"/>
    </style:style>
    <style:style style:name="P149" style:family="paragraph" style:parent-style-name="Table_20_Paragraph">
      <style:paragraph-properties fo:margin-left="0.0028in" fo:margin-right="0in" fo:margin-top="0.0472in" fo:margin-bottom="0in" style:contextual-spacing="false" fo:text-align="center" style:justify-single-word="false"/>
    </style:style>
    <style:style style:name="P150" style:family="paragraph" style:parent-style-name="Table_20_Paragraph">
      <style:paragraph-properties fo:margin-left="0.622in" fo:margin-right="0in" fo:margin-top="0.0472in" fo:margin-bottom="0in" style:contextual-spacing="false"/>
    </style:style>
    <style:style style:name="P151" style:family="paragraph" style:parent-style-name="Table_20_Paragraph">
      <style:paragraph-properties fo:margin-left="0.0098in" fo:margin-right="0.0063in" fo:margin-top="0.0472in" fo:margin-bottom="0in" style:contextual-spacing="false" fo:text-align="center" style:justify-single-word="false"/>
    </style:style>
    <style:style style:name="P152" style:family="paragraph" style:parent-style-name="Table_20_Paragraph">
      <style:paragraph-properties fo:margin-left="0.0075in" fo:margin-right="0.0055in" fo:margin-top="0.0472in" fo:margin-bottom="0in" style:contextual-spacing="false" fo:text-align="center" style:justify-single-word="false"/>
    </style:style>
    <style:style style:name="P153" style:family="paragraph" style:parent-style-name="Table_20_Paragraph">
      <style:paragraph-properties fo:margin-left="0.0764in" fo:margin-right="0in" fo:margin-top="0.0307in" fo:margin-bottom="0in" style:contextual-spacing="false"/>
    </style:style>
    <style:style style:name="P154" style:family="paragraph" style:parent-style-name="Table_20_Paragraph">
      <style:paragraph-properties fo:margin-left="0.0098in" fo:margin-right="0in" fo:margin-top="0.0307in" fo:margin-bottom="0in" style:contextual-spacing="false" fo:text-align="center" style:justify-single-word="false"/>
    </style:style>
    <style:style style:name="P155" style:family="paragraph" style:parent-style-name="Table_20_Paragraph">
      <style:paragraph-properties fo:margin-left="0.0075in" fo:margin-right="0in" fo:margin-top="0.0319in" fo:margin-bottom="0in" style:contextual-spacing="false" fo:text-align="center" style:justify-single-word="false"/>
    </style:style>
    <style:style style:name="P156" style:family="paragraph" style:parent-style-name="Text_20_body">
      <style:paragraph-properties fo:margin-top="0.011in" fo:margin-bottom="0in" style:contextual-spacing="false"/>
      <style:text-properties style:font-name="Verdana"/>
    </style:style>
    <style:style style:name="P157" style:family="paragraph" style:parent-style-name="Text_20_body">
      <style:paragraph-properties fo:margin-left="1.8862in" fo:margin-right="0in"/>
    </style:style>
    <style:style style:name="P158" style:family="paragraph" style:parent-style-name="Text_20_body">
      <style:paragraph-properties fo:margin-top="0.0126in" fo:margin-bottom="0in" style:contextual-spacing="false"/>
      <style:text-properties style:font-name="Verdana"/>
    </style:style>
    <style:style style:name="P159" style:family="paragraph" style:parent-style-name="Text_20_body">
      <style:paragraph-properties fo:margin-left="0in" fo:margin-right="0.4398in" fo:margin-top="0.0008in" fo:margin-bottom="0in" style:contextual-spacing="false" fo:text-align="center" style:justify-single-word="false"/>
    </style:style>
    <style:style style:name="P160" style:family="paragraph" style:parent-style-name="Text_20_body">
      <style:text-properties style:font-name="Verdana"/>
    </style:style>
    <style:style style:name="P161" style:family="paragraph" style:parent-style-name="Text_20_body">
      <style:paragraph-properties fo:margin-top="0.0244in" fo:margin-bottom="0in" style:contextual-spacing="false"/>
      <style:text-properties style:font-name="Verdana"/>
    </style:style>
    <style:style style:name="P162" style:family="paragraph" style:parent-style-name="Standard">
      <style:paragraph-properties fo:margin-left="0in" fo:margin-right="0.439in" fo:margin-top="0in" fo:margin-bottom="0in" style:contextual-spacing="false" fo:text-align="center" style:justify-single-word="false" fo:text-indent="0in" style:auto-text-indent="false"/>
    </style:style>
    <style:style style:name="P163" style:family="paragraph" style:parent-style-name="Standard">
      <style:paragraph-properties fo:margin-left="0in" fo:margin-right="0.4398in" fo:margin-top="0.0055in" fo:margin-bottom="0in" style:contextual-spacing="false" fo:text-align="center" style:justify-single-word="false" fo:text-indent="0in" style:auto-text-indent="false"/>
    </style:style>
    <style:style style:name="P164" style:family="paragraph" style:parent-style-name="Text_20_body">
      <style:paragraph-properties fo:margin-top="0.1654in" fo:margin-bottom="0in" style:contextual-spacing="false"/>
      <style:text-properties style:font-name="Verdana" fo:font-size="10pt" fo:font-weight="bold" style:font-size-asian="10pt" style:font-weight-asian="bold"/>
    </style:style>
    <style:style style:name="P165" style:family="paragraph" style:parent-style-name="Text_20_body" style:master-page-name="Converted10">
      <style:paragraph-properties style:page-number="auto"/>
      <style:text-properties style:font-name="Verdana" fo:font-size="9pt" fo:font-weight="bold" style:font-size-asian="9pt" style:font-weight-asian="bold"/>
    </style:style>
    <style:style style:name="P166" style:family="paragraph" style:parent-style-name="Text_20_body">
      <style:paragraph-properties fo:margin-top="0.0902in" fo:margin-bottom="0in" style:contextual-spacing="false"/>
      <style:text-properties style:font-name="Verdana" fo:font-size="9pt" fo:font-weight="bold" style:font-size-asian="9pt" style:font-weight-asian="bold"/>
    </style:style>
    <style:style style:name="P167" style:family="paragraph" style:parent-style-name="Standard">
      <style:paragraph-properties fo:margin-left="0in" fo:margin-right="0.5008in" fo:margin-top="0in" fo:margin-bottom="0in" style:contextual-spacing="false" fo:text-align="center" style:justify-single-word="false" fo:text-indent="0in" style:auto-text-indent="false"/>
    </style:style>
    <style:style style:name="P168" style:family="paragraph" style:parent-style-name="Text_20_body">
      <style:paragraph-properties fo:margin-top="0.0528in" fo:margin-bottom="0in" style:contextual-spacing="false"/>
      <style:text-properties style:font-name="Times New Roman" fo:font-size="9pt" style:font-size-asian="9pt"/>
    </style:style>
    <style:style style:name="P169" style:family="paragraph" style:parent-style-name="Standard">
      <style:paragraph-properties fo:margin-left="3.9957in" fo:margin-right="0in" fo:margin-top="0in" fo:margin-bottom="0in" style:contextual-spacing="false" fo:text-align="left" style:justify-single-word="false" fo:text-indent="0in" style:auto-text-indent="false"/>
    </style:style>
    <style:style style:name="P170" style:family="paragraph" style:parent-style-name="Text_20_body">
      <style:text-properties style:font-name="Times New Roman" fo:font-size="9pt" fo:font-style="italic" fo:font-weight="bold" style:font-size-asian="9pt" style:font-style-asian="italic" style:font-weight-asian="bold"/>
    </style:style>
    <style:style style:name="P171" style:family="paragraph" style:parent-style-name="Text_20_body">
      <style:paragraph-properties fo:margin-top="0.1035in" fo:margin-bottom="0in" style:contextual-spacing="false"/>
      <style:text-properties style:font-name="Times New Roman" fo:font-size="9pt" fo:font-style="italic" fo:font-weight="bold" style:font-size-asian="9pt" style:font-style-asian="italic" style:font-weight-asian="bold"/>
    </style:style>
    <style:style style:name="P172" style:family="paragraph" style:parent-style-name="Standard">
      <style:paragraph-properties fo:margin-left="0.9937in" fo:margin-right="1.5161in" fo:margin-top="0.0008in" fo:margin-bottom="0in" style:contextual-spacing="false" fo:line-height="104%" fo:text-align="left" style:justify-single-word="false" fo:text-indent="0in" style:auto-text-indent="false"/>
    </style:style>
    <style:style style:name="P173" style:family="paragraph" style:parent-style-name="Text_20_body">
      <style:paragraph-properties fo:margin-top="0.0327in" fo:margin-bottom="0in" style:contextual-spacing="false"/>
      <style:text-properties style:font-name="Times New Roman" fo:font-size="9pt" fo:font-weight="bold" style:font-size-asian="9pt" style:font-weight-asian="bold"/>
    </style:style>
    <style:style style:name="P174" style:family="paragraph" style:parent-style-name="Standard">
      <style:paragraph-properties fo:margin-left="0.9937in" fo:margin-right="1.5161in" fo:margin-top="0in" fo:margin-bottom="0in" style:contextual-spacing="false" fo:line-height="104%" fo:text-align="left" style:justify-single-word="false" fo:text-indent="0in" style:auto-text-indent="false"/>
    </style:style>
    <style:style style:name="P175" style:family="paragraph" style:parent-style-name="Heading_20_8">
      <style:paragraph-properties fo:margin-left="0.9937in" fo:margin-right="0in" fo:text-align="left" style:justify-single-word="false"/>
      <style:text-properties fo:color="#231f20" fo:letter-spacing="-0.0016in" style:text-scale="105%"/>
    </style:style>
    <style:style style:name="P176" style:family="paragraph" style:parent-style-name="Text_20_body">
      <style:paragraph-properties fo:margin-top="0.0335in" fo:margin-bottom="0in" style:contextual-spacing="false"/>
      <style:text-properties style:font-name="Times New Roman" fo:font-size="9pt" fo:font-weight="bold" style:font-size-asian="9pt" style:font-weight-asian="bold"/>
    </style:style>
    <style:style style:name="P177" style:family="paragraph" style:parent-style-name="Standard">
      <style:paragraph-properties fo:margin-left="0.9937in" fo:margin-right="1.5756in" fo:margin-top="0.0008in" fo:margin-bottom="0in" style:contextual-spacing="false" fo:text-align="left" style:justify-single-word="false" fo:text-indent="0in" style:auto-text-indent="false"/>
    </style:style>
    <style:style style:name="P178" style:family="paragraph" style:parent-style-name="Text_20_body">
      <style:text-properties style:font-name="Times New Roman" fo:font-size="9pt" style:font-size-asian="9pt"/>
    </style:style>
    <style:style style:name="P179" style:family="paragraph" style:parent-style-name="Standard">
      <style:paragraph-properties fo:margin-left="0.9937in" fo:margin-right="1.5161in" fo:margin-top="0in" fo:margin-bottom="0in" style:contextual-spacing="false" fo:text-align="left" style:justify-single-word="false" fo:text-indent="0in" style:auto-text-indent="false"/>
    </style:style>
    <style:style style:name="P180" style:family="paragraph" style:parent-style-name="Text_20_body">
      <style:paragraph-properties fo:margin-top="0.1425in" fo:margin-bottom="0in" style:contextual-spacing="false"/>
      <style:text-properties style:font-name="Times New Roman" fo:font-size="9pt" style:font-size-asian="9pt"/>
    </style:style>
    <style:style style:name="P181" style:family="paragraph" style:parent-style-name="Standard">
      <style:paragraph-properties fo:margin-left="0.9937in" fo:margin-right="0in" fo:margin-top="0.0008in" fo:margin-bottom="0in" style:contextual-spacing="false" fo:text-align="left" style:justify-single-word="false" fo:text-indent="0in" style:auto-text-indent="false"/>
    </style:style>
    <style:style style:name="P182" style:family="paragraph" style:parent-style-name="Text_20_body">
      <style:paragraph-properties fo:margin-top="0.0575in" fo:margin-bottom="0in" style:contextual-spacing="false"/>
      <style:text-properties style:font-name="Times New Roman" fo:font-size="9pt" style:font-size-asian="9pt"/>
    </style:style>
    <style:style style:name="P183" style:family="paragraph" style:parent-style-name="Standard">
      <style:paragraph-properties fo:margin-left="0in" fo:margin-right="0.511in" fo:margin-top="0in" fo:margin-bottom="0in" style:contextual-spacing="false" fo:text-align="center" style:justify-single-word="false" fo:text-indent="0in" style:auto-text-indent="false"/>
    </style:style>
    <style:style style:name="P184" style:family="paragraph" style:parent-style-name="Text_20_body">
      <style:paragraph-properties fo:margin-top="0.061in" fo:margin-bottom="0in" style:contextual-spacing="false"/>
      <style:text-properties style:font-name="Times New Roman" fo:font-size="10pt" style:font-size-asian="10pt"/>
    </style:style>
    <style:style style:name="P185" style:family="paragraph" style:parent-style-name="Standard">
      <style:paragraph-properties fo:margin-left="0in" fo:margin-right="0.5102in" fo:margin-top="0.0075in" fo:margin-bottom="0in" style:contextual-spacing="false" fo:text-align="center" style:justify-single-word="false" fo:text-indent="0in" style:auto-text-indent="false"/>
    </style:style>
    <style:style style:name="P186" style:family="paragraph" style:parent-style-name="Standard">
      <style:paragraph-properties fo:margin-left="0in" fo:margin-right="0.5102in" fo:margin-top="0in" fo:margin-bottom="0in" style:contextual-spacing="false" fo:text-align="center" style:justify-single-word="false" fo:text-indent="0in" style:auto-text-indent="false"/>
    </style:style>
    <style:style style:name="P187" style:family="paragraph" style:parent-style-name="Text_20_body" style:master-page-name="Converted11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188" style:family="paragraph" style:parent-style-name="Text_20_body">
      <style:paragraph-properties fo:margin-top="0.0626in" fo:margin-bottom="0in" style:contextual-spacing="false"/>
      <style:text-properties style:font-name="Times New Roman" fo:font-size="10pt" fo:font-weight="bold" style:font-size-asian="10pt" style:font-weight-asian="bold"/>
    </style:style>
    <style:style style:name="P189" style:family="paragraph" style:parent-style-name="Standard">
      <style:paragraph-properties fo:margin-left="1.2256in" fo:margin-right="0in" fo:line-height="100%" fo:text-indent="0in" style:auto-text-indent="false"/>
    </style:style>
    <style:style style:name="P190" style:family="paragraph" style:parent-style-name="Standard">
      <style:paragraph-properties fo:margin-left="1.2453in" fo:margin-right="0in" fo:line-height="100%" fo:text-indent="0in" style:auto-text-indent="false"/>
    </style:style>
    <style:style style:name="P191" style:family="paragraph" style:parent-style-name="Text_20_body">
      <style:paragraph-properties fo:margin-top="0.0016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192" style:family="paragraph" style:parent-style-name="Standard">
      <style:paragraph-properties fo:margin-left="1.2437in" fo:margin-right="0in" fo:line-height="100%" fo:text-indent="0in" style:auto-text-indent="false"/>
    </style:style>
    <style:style style:name="P193" style:family="paragraph" style:parent-style-name="Text_20_body">
      <style:paragraph-properties fo:margin-top="0.0016in" fo:margin-bottom="0in" style:contextual-spacing="false"/>
      <style:text-properties style:font-name="Times New Roman" fo:font-size="2pt" fo:font-weight="bold" style:font-size-asian="2pt" style:font-weight-asian="bold"/>
    </style:style>
    <style:style style:name="P194" style:family="paragraph" style:parent-style-name="Text_20_body">
      <style:paragraph-properties fo:margin-top="0.0055in" fo:margin-bottom="0in" style:contextual-spacing="false"/>
      <style:text-properties style:font-name="Times New Roman" fo:font-size="2pt" fo:font-weight="bold" style:font-size-asian="2pt" style:font-weight-asian="bold"/>
    </style:style>
    <style:style style:name="P195" style:family="paragraph" style:parent-style-name="Standard">
      <style:paragraph-properties fo:margin-left="1.2465in" fo:margin-right="0in" fo:line-height="0.0728in" fo:text-indent="0in" style:auto-text-indent="false"/>
    </style:style>
    <style:style style:name="P196" style:family="paragraph" style:parent-style-name="Text_20_body">
      <style:paragraph-properties fo:margin-top="0.0161in" fo:margin-bottom="0in" style:contextual-spacing="false"/>
      <style:text-properties style:font-name="Times New Roman" fo:font-size="10pt" fo:font-weight="bold" style:font-size-asian="10pt" style:font-weight-asian="bold"/>
    </style:style>
    <style:style style:name="P197" style:family="paragraph" style:parent-style-name="Text_20_body" style:master-page-name="Converted12">
      <style:paragraph-properties fo:margin-top="0.1264in" fo:margin-bottom="0in" style:contextual-spacing="false" style:page-number="auto"/>
      <style:text-properties style:font-name="Times New Roman" fo:font-size="11pt" fo:font-weight="bold" style:font-size-asian="11pt" style:font-weight-asian="bold"/>
    </style:style>
    <style:style style:name="P198" style:family="paragraph" style:parent-style-name="Heading_20_5">
      <style:paragraph-properties fo:margin-left="2.2555in" fo:margin-right="0in" fo:line-height="100%"/>
    </style:style>
    <style:style style:name="P199" style:family="paragraph" style:parent-style-name="Text_20_body">
      <style:text-properties style:font-name="Source Sans Pro" fo:font-size="11pt" fo:font-weight="bold" style:font-size-asian="11pt" style:font-weight-asian="bold"/>
    </style:style>
    <style:style style:name="P200" style:family="paragraph" style:parent-style-name="Text_20_body">
      <style:paragraph-properties fo:margin-top="0.0681in" fo:margin-bottom="0in" style:contextual-spacing="false"/>
      <style:text-properties style:font-name="Source Sans Pro" fo:font-size="11pt" fo:font-weight="bold" style:font-size-asian="11pt" style:font-weight-asian="bold"/>
    </style:style>
    <style:style style:name="P201" style:family="paragraph" style:parent-style-name="Standard">
      <style:paragraph-properties fo:margin-left="1.5236in" fo:margin-right="0in" fo:margin-top="0in" fo:margin-bottom="0in" style:contextual-spacing="false" fo:text-align="left" style:justify-single-word="false" fo:text-indent="0in" style:auto-text-indent="false"/>
    </style:style>
    <style:style style:name="P202" style:family="paragraph" style:parent-style-name="Text_20_body">
      <style:paragraph-properties fo:margin-top="0.002in" fo:margin-bottom="0in" style:contextual-spacing="false"/>
      <style:text-properties style:font-name="Verdana" fo:font-size="8.5pt" fo:font-weight="bold" style:font-size-asian="8.5pt" style:font-weight-asian="bold"/>
    </style:style>
    <style:style style:name="P203" style:family="paragraph" style:parent-style-name="Heading_20_9">
      <style:paragraph-properties fo:margin-left="3.2165in" fo:margin-right="2.1098in" fo:text-align="justify" style:justify-single-word="false">
        <style:tab-stops>
          <style:tab-stop style:position="4.2634in"/>
          <style:tab-stop style:position="5.3984in"/>
        </style:tab-stops>
      </style:paragraph-properties>
    </style:style>
    <style:style style:name="P204" style:family="paragraph" style:parent-style-name="Text_20_body">
      <style:paragraph-properties fo:margin-top="0.0055in" fo:margin-bottom="0in" style:contextual-spacing="false"/>
      <style:text-properties style:font-name="Verdana" fo:font-size="8.5pt" fo:font-weight="bold" style:font-size-asian="8.5pt" style:font-weight-asian="bold"/>
    </style:style>
    <style:style style:name="P205" style:family="paragraph" style:parent-style-name="Standard">
      <style:paragraph-properties fo:margin-left="3.2075in" fo:margin-right="0in" fo:margin-top="0in" fo:margin-bottom="0in" style:contextual-spacing="false" fo:text-align="justify" style:justify-single-word="false" fo:text-indent="0in" style:auto-text-indent="false"/>
    </style:style>
    <style:style style:name="P206" style:family="paragraph" style:parent-style-name="Standard">
      <style:paragraph-properties fo:margin-left="3.2075in" fo:margin-right="2.1118in" fo:margin-top="0.0016in" fo:margin-bottom="0in" style:contextual-spacing="false" fo:text-align="justify" style:justify-single-word="false" fo:text-indent="0in" style:auto-text-indent="false"/>
    </style:style>
    <style:style style:name="P207" style:family="paragraph" style:parent-style-name="Text_20_body">
      <style:paragraph-properties fo:margin-top="0.0063in" fo:margin-bottom="0in" style:contextual-spacing="false"/>
      <style:text-properties style:font-name="Verdana" fo:font-size="8.5pt" style:font-size-asian="8.5pt"/>
    </style:style>
    <style:style style:name="P208" style:family="paragraph" style:parent-style-name="Heading_20_9">
      <style:paragraph-properties fo:margin-left="0.1272in" fo:margin-right="0.9283in"/>
      <style:text-properties fo:letter-spacing="-0.0016in"/>
    </style:style>
    <style:style style:name="P209" style:family="paragraph" style:parent-style-name="Standard">
      <style:paragraph-properties fo:margin-left="1.5236in" fo:margin-right="2.1091in" fo:margin-top="0in" fo:margin-bottom="0in" style:contextual-spacing="false" fo:text-align="justify" style:justify-single-word="false" fo:text-indent="1.6839in" style:auto-text-indent="false"/>
    </style:style>
    <style:style style:name="P210" style:family="paragraph" style:parent-style-name="Text_20_body">
      <style:paragraph-properties fo:margin-top="0.0063in" fo:margin-bottom="0in" style:contextual-spacing="false"/>
      <style:text-properties style:font-name="Verdana" fo:font-size="7pt" style:font-size-asian="7pt"/>
    </style:style>
    <style:style style:name="P211" style:family="paragraph" style:parent-style-name="Table_20_Paragraph">
      <style:paragraph-properties fo:margin-left="0.0028in" fo:margin-right="0in" fo:margin-top="0.0283in" fo:margin-bottom="0in" style:contextual-spacing="false" fo:text-align="center" style:justify-single-word="false"/>
    </style:style>
    <style:style style:name="P212" style:family="paragraph" style:parent-style-name="Table_20_Paragraph">
      <style:paragraph-properties fo:margin-left="0.0083in" fo:margin-right="0.0063in" fo:margin-top="0.078in" fo:margin-bottom="0in" style:contextual-spacing="false" fo:text-align="center" style:justify-single-word="false"/>
    </style:style>
    <style:style style:name="P213" style:family="paragraph" style:parent-style-name="Table_20_Paragraph">
      <style:paragraph-properties fo:margin-left="0.0008in" fo:margin-right="0in" fo:margin-top="0.0283in" fo:margin-bottom="0in" style:contextual-spacing="false" fo:text-align="center" style:justify-single-word="false"/>
    </style:style>
    <style:style style:name="P214" style:family="paragraph" style:parent-style-name="Table_20_Paragraph">
      <style:paragraph-properties fo:margin-top="0.0689in" fo:margin-bottom="0in" style:contextual-spacing="false"/>
      <style:text-properties style:font-name="Verdana" fo:font-size="5.5pt" style:font-size-asian="5.5pt"/>
    </style:style>
    <style:style style:name="P215" style:family="paragraph" style:parent-style-name="Table_20_Paragraph">
      <style:paragraph-properties fo:margin-left="0.0028in" fo:margin-right="0.0008in" fo:text-align="center" style:justify-single-word="false"/>
    </style:style>
    <style:style style:name="P216" style:family="paragraph" style:parent-style-name="Table_20_Paragraph">
      <style:paragraph-properties fo:margin-left="0.0075in" fo:margin-right="0.0063in" fo:margin-top="0.0646in" fo:margin-bottom="0in" style:contextual-spacing="false" fo:line-height="104%" fo:text-align="center" style:justify-single-word="false"/>
    </style:style>
    <style:style style:name="P217" style:family="paragraph" style:parent-style-name="Table_20_Paragraph">
      <style:paragraph-properties fo:margin-left="0.0008in" fo:margin-right="0.0008in" fo:text-align="center" style:justify-single-word="false"/>
    </style:style>
    <style:style style:name="P218" style:family="paragraph" style:parent-style-name="Table_20_Paragraph">
      <style:text-properties style:font-name="Verdana" fo:font-size="5.5pt" style:font-size-asian="5.5pt"/>
    </style:style>
    <style:style style:name="P219" style:family="paragraph" style:parent-style-name="Table_20_Paragraph">
      <style:paragraph-properties fo:margin-top="0.0055in" fo:margin-bottom="0in" style:contextual-spacing="false"/>
      <style:text-properties style:font-name="Verdana" fo:font-size="5.5pt" style:font-size-asian="5.5pt"/>
    </style:style>
    <style:style style:name="P220" style:family="paragraph" style:parent-style-name="Table_20_Paragraph">
      <style:paragraph-properties fo:margin-left="0.0028in" fo:margin-right="0.0008in" fo:margin-top="0.0008in" fo:margin-bottom="0in" style:contextual-spacing="false" fo:text-align="center" style:justify-single-word="false"/>
    </style:style>
    <style:style style:name="P221" style:family="paragraph" style:parent-style-name="Table_20_Paragraph">
      <style:paragraph-properties fo:margin-top="0.002in" fo:margin-bottom="0in" style:contextual-spacing="false"/>
      <style:text-properties style:font-name="Verdana" fo:font-size="5.5pt" style:font-size-asian="5.5pt"/>
    </style:style>
    <style:style style:name="P222" style:family="paragraph" style:parent-style-name="Table_20_Paragraph">
      <style:paragraph-properties fo:margin-left="0.0075in" fo:margin-right="0.0063in" fo:line-height="104%" fo:text-align="center" style:justify-single-word="false"/>
    </style:style>
    <style:style style:name="P223" style:family="paragraph" style:parent-style-name="Table_20_Paragraph">
      <style:paragraph-properties fo:margin-top="0.05in" fo:margin-bottom="0in" style:contextual-spacing="false"/>
      <style:text-properties style:font-name="Verdana" fo:font-size="5.5pt" style:font-size-asian="5.5pt"/>
    </style:style>
    <style:style style:name="P224" style:family="paragraph" style:parent-style-name="Table_20_Paragraph">
      <style:paragraph-properties fo:margin-left="0.0646in" fo:margin-right="0in" fo:line-height="104%" fo:text-indent="0.1374in" style:auto-text-indent="false"/>
    </style:style>
    <style:style style:name="P225" style:family="paragraph" style:parent-style-name="Standard">
      <style:paragraph-properties fo:margin-left="1.5236in" fo:margin-right="2.1134in" fo:margin-top="0.1362in" fo:margin-bottom="0in" style:contextual-spacing="false" fo:text-align="justify" style:justify-single-word="false" fo:text-indent="1.6839in" style:auto-text-indent="false"/>
    </style:style>
    <style:style style:name="P226" style:family="paragraph" style:parent-style-name="Text_20_body">
      <style:text-properties style:font-name="Verdana" fo:font-size="8.5pt" fo:font-style="italic" fo:font-weight="bold" style:font-size-asian="8.5pt" style:font-style-asian="italic" style:font-weight-asian="bold"/>
    </style:style>
    <style:style style:name="P227" style:family="paragraph" style:parent-style-name="Text_20_body">
      <style:paragraph-properties fo:margin-top="0.0043in" fo:margin-bottom="0in" style:contextual-spacing="false"/>
      <style:text-properties style:font-name="Verdana" fo:font-size="8.5pt" fo:font-style="italic" fo:font-weight="bold" style:font-size-asian="8.5pt" style:font-style-asian="italic" style:font-weight-asian="bold"/>
    </style:style>
    <style:style style:name="P228" style:family="paragraph" style:parent-style-name="Standard">
      <style:paragraph-properties fo:margin-left="0in" fo:margin-right="0.5882in" fo:margin-top="0in" fo:margin-bottom="0in" style:contextual-spacing="false" fo:text-align="center" style:justify-single-word="false" fo:text-indent="0in" style:auto-text-indent="false"/>
    </style:style>
    <style:style style:name="P229" style:family="paragraph" style:parent-style-name="Text_20_body">
      <style:text-properties style:font-name="Verdana" fo:font-size="8.5pt" style:font-size-asian="8.5pt"/>
    </style:style>
    <style:style style:name="P230" style:family="paragraph" style:parent-style-name="Text_20_body">
      <style:paragraph-properties fo:margin-top="0.0035in" fo:margin-bottom="0in" style:contextual-spacing="false"/>
      <style:text-properties style:font-name="Verdana" fo:font-size="8.5pt" style:font-size-asian="8.5pt"/>
    </style:style>
    <style:style style:name="P231" style:family="paragraph" style:parent-style-name="Heading_20_9">
      <style:paragraph-properties fo:margin-left="0in" fo:margin-right="0.5854in"/>
    </style:style>
    <style:style style:name="P232" style:family="paragraph" style:parent-style-name="Standard">
      <style:paragraph-properties fo:margin-left="0in" fo:margin-right="0.5453in" fo:margin-top="0.0016in" fo:margin-bottom="0in" style:contextual-spacing="false" fo:text-align="center" style:justify-single-word="false" fo:text-indent="0in" style:auto-text-indent="false"/>
    </style:style>
    <style:style style:name="P233" style:family="paragraph" style:parent-style-name="Text_20_body" style:master-page-name="Converted13">
      <style:paragraph-properties style:page-number="auto"/>
      <style:text-properties style:font-name="Verdana" fo:font-size="8.5pt" fo:font-weight="bold" style:font-size-asian="8.5pt" style:font-weight-asian="bold"/>
    </style:style>
    <style:style style:name="P234" style:family="paragraph" style:parent-style-name="Text_20_body">
      <style:text-properties style:font-name="Verdana" fo:font-size="8.5pt" fo:font-weight="bold" style:font-size-asian="8.5pt" style:font-weight-asian="bold"/>
    </style:style>
    <style:style style:name="P235" style:family="paragraph" style:parent-style-name="Text_20_body">
      <style:paragraph-properties fo:margin-top="0.0591in" fo:margin-bottom="0in" style:contextual-spacing="false"/>
      <style:text-properties style:font-name="Verdana" fo:font-size="8.5pt" fo:font-weight="bold" style:font-size-asian="8.5pt" style:font-weight-asian="bold"/>
    </style:style>
    <style:style style:name="P236" style:family="paragraph" style:parent-style-name="Standard">
      <style:paragraph-properties fo:margin-left="1.5571in" fo:margin-right="0in" fo:margin-top="0in" fo:margin-bottom="0in" style:contextual-spacing="false" fo:text-align="left" style:justify-single-word="false" fo:text-indent="0in" style:auto-text-indent="false"/>
    </style:style>
    <style:style style:name="P237" style:family="paragraph" style:parent-style-name="Text_20_body">
      <style:paragraph-properties fo:margin-top="0.1429in" fo:margin-bottom="0in" style:contextual-spacing="false"/>
      <style:text-properties style:font-name="Verdana" fo:font-size="8.5pt" fo:font-style="italic" style:font-size-asian="8.5pt" style:font-style-asian="italic"/>
    </style:style>
    <style:style style:name="P238" style:family="paragraph" style:parent-style-name="Heading_20_9">
      <style:paragraph-properties fo:margin-left="3.2555in" fo:margin-right="2.0772in" fo:text-align="justify" style:justify-single-word="false"/>
      <style:text-properties fo:color="#000009"/>
    </style:style>
    <style:style style:name="P239" style:family="paragraph" style:parent-style-name="Standard">
      <style:paragraph-properties fo:margin-left="3.2555in" fo:margin-right="0in" fo:margin-top="0in" fo:margin-bottom="0in" style:contextual-spacing="false" fo:text-align="justify" style:justify-single-word="false" fo:text-indent="0in" style:auto-text-indent="false"/>
    </style:style>
    <style:style style:name="P240" style:family="paragraph" style:parent-style-name="Standard">
      <style:paragraph-properties fo:margin-left="3.2555in" fo:margin-right="2.0783in" fo:margin-top="0in" fo:margin-bottom="0in" style:contextual-spacing="false" fo:text-align="justify" style:justify-single-word="false" fo:text-indent="-0.0008in" style:auto-text-indent="false"/>
    </style:style>
    <style:style style:name="P241" style:family="paragraph" style:parent-style-name="Heading_20_9">
      <style:paragraph-properties fo:margin-left="0in" fo:margin-right="0.7118in" fo:margin-top="0.1425in" fo:margin-bottom="0in" style:contextual-spacing="false"/>
      <style:text-properties fo:letter-spacing="-0.0016in"/>
    </style:style>
    <style:style style:name="P242" style:family="paragraph" style:parent-style-name="Standard">
      <style:paragraph-properties fo:margin-left="1.5854in" fo:margin-right="2.078in" fo:margin-top="0.1429in" fo:margin-bottom="0in" style:contextual-spacing="false" fo:text-align="justify" style:justify-single-word="false" fo:text-indent="1.6693in" style:auto-text-indent="false"/>
    </style:style>
    <style:style style:name="P243" style:family="paragraph" style:parent-style-name="Text_20_body">
      <style:text-properties style:font-name="Verdana" fo:font-size="8.5pt" fo:font-style="italic" style:font-size-asian="8.5pt" style:font-style-asian="italic"/>
    </style:style>
    <style:style style:name="P244" style:family="paragraph" style:parent-style-name="Table_20_Paragraph">
      <style:paragraph-properties fo:margin-top="0.0791in" fo:margin-bottom="0in" style:contextual-spacing="false"/>
      <style:text-properties style:font-name="Verdana" fo:font-size="5.5pt" fo:font-style="italic" style:font-size-asian="5.5pt" style:font-style-asian="italic"/>
    </style:style>
    <style:style style:name="P245" style:family="paragraph" style:parent-style-name="Table_20_Paragraph">
      <style:paragraph-properties fo:margin-left="0.002in" fo:margin-right="0in" fo:text-align="center" style:justify-single-word="false"/>
    </style:style>
    <style:style style:name="P246" style:family="paragraph" style:parent-style-name="Table_20_Paragraph">
      <style:paragraph-properties fo:margin-left="0.0016in" fo:margin-right="0in" fo:text-align="center" style:justify-single-word="false"/>
    </style:style>
    <style:style style:name="P247" style:family="paragraph" style:parent-style-name="Table_20_Paragraph">
      <style:paragraph-properties fo:margin-left="0.0252in" fo:margin-right="0.0209in" fo:margin-top="0.0272in" fo:margin-bottom="0in" style:contextual-spacing="false" fo:line-height="103%" fo:text-align="center" style:justify-single-word="false"/>
    </style:style>
    <style:style style:name="P248" style:family="paragraph" style:parent-style-name="Table_20_Paragraph">
      <style:paragraph-properties fo:margin-left="0.1445in" fo:margin-right="0.0618in" fo:margin-top="0.0752in" fo:margin-bottom="0in" style:contextual-spacing="false" fo:line-height="103%" fo:text-indent="-0.0791in" style:auto-text-indent="false"/>
    </style:style>
    <style:style style:name="P249" style:family="paragraph" style:parent-style-name="Table_20_Paragraph">
      <style:paragraph-properties fo:margin-left="0.002in" fo:margin-right="0.0008in" fo:text-align="center" style:justify-single-word="false"/>
    </style:style>
    <style:style style:name="P250" style:family="paragraph" style:parent-style-name="Table_20_Paragraph">
      <style:paragraph-properties fo:margin-top="0.0882in" fo:margin-bottom="0in" style:contextual-spacing="false"/>
      <style:text-properties style:font-name="Verdana" fo:font-size="5.5pt" fo:font-style="italic" style:font-size-asian="5.5pt" style:font-style-asian="italic"/>
    </style:style>
    <style:style style:name="P251" style:family="paragraph" style:parent-style-name="Table_20_Paragraph">
      <style:paragraph-properties fo:margin-left="0.0016in" fo:margin-right="0.0016in" fo:text-align="center" style:justify-single-word="false"/>
    </style:style>
    <style:style style:name="P252" style:family="paragraph" style:parent-style-name="Table_20_Paragraph">
      <style:paragraph-properties fo:margin-left="0.1035in" fo:margin-right="0in"/>
    </style:style>
    <style:style style:name="P253" style:family="paragraph" style:parent-style-name="Table_20_Paragraph">
      <style:paragraph-properties fo:margin-top="0.0402in" fo:margin-bottom="0in" style:contextual-spacing="false"/>
      <style:text-properties style:font-name="Verdana" fo:font-size="5.5pt" fo:font-style="italic" style:font-size-asian="5.5pt" style:font-style-asian="italic"/>
    </style:style>
    <style:style style:name="P254" style:family="paragraph" style:parent-style-name="Table_20_Paragraph">
      <style:paragraph-properties fo:margin-left="0.0008in" fo:margin-right="0in" fo:margin-top="0.0028in" fo:margin-bottom="0in" style:contextual-spacing="false" fo:text-align="center" style:justify-single-word="false"/>
    </style:style>
    <style:style style:name="P255" style:family="paragraph" style:parent-style-name="Standard">
      <style:paragraph-properties fo:margin-left="3.352in" fo:margin-right="0in" fo:margin-top="0.1409in" fo:margin-bottom="0in" style:contextual-spacing="false" fo:text-align="left" style:justify-single-word="false" fo:text-indent="0in" style:auto-text-indent="false"/>
    </style:style>
    <style:style style:name="P256" style:family="paragraph" style:parent-style-name="Standard">
      <style:paragraph-properties fo:margin-left="1.5854in" fo:margin-right="0in" fo:margin-top="0in" fo:margin-bottom="0in" style:contextual-spacing="false" fo:text-align="left" style:justify-single-word="false" fo:text-indent="0in" style:auto-text-indent="false"/>
    </style:style>
    <style:style style:name="P257" style:family="paragraph" style:parent-style-name="Standard">
      <style:paragraph-properties fo:margin-left="0in" fo:margin-right="0.4929in" fo:margin-top="0.1429in" fo:margin-bottom="0in" style:contextual-spacing="false" fo:text-align="center" style:justify-single-word="false" fo:text-indent="0in" style:auto-text-indent="false"/>
    </style:style>
    <style:style style:name="P258" style:family="paragraph" style:parent-style-name="Text_20_body">
      <style:paragraph-properties fo:margin-top="0.1425in" fo:margin-bottom="0in" style:contextual-spacing="false"/>
      <style:text-properties style:font-name="Verdana" fo:font-size="8.5pt" style:font-size-asian="8.5pt"/>
    </style:style>
    <style:style style:name="P259" style:family="paragraph" style:parent-style-name="Heading_20_9">
      <style:paragraph-properties fo:margin-left="0in" fo:margin-right="0.4909in" fo:margin-top="0.0008in" fo:margin-bottom="0in" style:contextual-spacing="false"/>
    </style:style>
    <style:style style:name="P260" style:family="paragraph" style:parent-style-name="Standard">
      <style:paragraph-properties fo:margin-left="0in" fo:margin-right="0.4917in" fo:margin-top="0in" fo:margin-bottom="0in" style:contextual-spacing="false" fo:text-align="center" style:justify-single-word="false" fo:text-indent="0in" style:auto-text-indent="false"/>
    </style:style>
    <style:style style:name="P261" style:family="paragraph" style:parent-style-name="Text_20_body" style:master-page-name="Converted14">
      <style:paragraph-properties style:page-number="auto"/>
      <style:text-properties style:font-name="Verdana" fo:font-weight="bold" style:font-weight-asian="bold"/>
    </style:style>
    <style:style style:name="P262" style:family="paragraph" style:parent-style-name="Text_20_body">
      <style:text-properties style:font-name="Verdana" fo:font-weight="bold" style:font-weight-asian="bold"/>
    </style:style>
    <style:style style:name="P263" style:family="paragraph" style:parent-style-name="Text_20_body">
      <style:paragraph-properties fo:margin-top="0.0752in" fo:margin-bottom="0in" style:contextual-spacing="false"/>
      <style:text-properties style:font-name="Verdana" fo:font-weight="bold" style:font-weight-asian="bold"/>
    </style:style>
    <style:style style:name="P264" style:family="paragraph" style:parent-style-name="Standard">
      <style:paragraph-properties fo:margin-left="1.6508in" fo:margin-right="0in" fo:margin-top="0in" fo:margin-bottom="0in" style:contextual-spacing="false" fo:text-align="left" style:justify-single-word="false" fo:text-indent="0in" style:auto-text-indent="false"/>
    </style:style>
    <style:style style:name="P265" style:family="paragraph" style:parent-style-name="Text_20_body">
      <style:paragraph-properties fo:margin-top="0.0102in" fo:margin-bottom="0in" style:contextual-spacing="false"/>
      <style:text-properties style:font-name="Verdana" fo:font-weight="bold" style:font-weight-asian="bold"/>
    </style:style>
    <style:style style:name="P266" style:family="paragraph" style:parent-style-name="Standard">
      <style:paragraph-properties fo:margin-left="3.3134in" fo:margin-right="2.1339in" fo:margin-top="0in" fo:margin-bottom="0in" style:contextual-spacing="false" fo:line-height="104%" fo:text-align="justify" style:justify-single-word="false" fo:text-indent="0in" style:auto-text-indent="false"/>
    </style:style>
    <style:style style:name="P267" style:family="paragraph" style:parent-style-name="Text_20_body">
      <style:paragraph-properties fo:margin-top="0.0047in" fo:margin-bottom="0in" style:contextual-spacing="false"/>
      <style:text-properties style:font-name="Verdana" fo:font-weight="bold" style:font-weight-asian="bold"/>
    </style:style>
    <style:style style:name="P268" style:family="paragraph" style:parent-style-name="Standard">
      <style:paragraph-properties fo:margin-left="3.2866in" fo:margin-right="0in" fo:margin-top="0.0008in" fo:margin-bottom="0in" style:contextual-spacing="false" fo:text-align="justify" style:justify-single-word="false" fo:text-indent="0in" style:auto-text-indent="false"/>
    </style:style>
    <style:style style:name="P269" style:family="paragraph" style:parent-style-name="Text_20_body">
      <style:paragraph-properties fo:margin-left="3.2866in" fo:margin-right="2.1346in" fo:margin-top="0.0047in" fo:margin-bottom="0in" style:contextual-spacing="false" fo:line-height="104%" fo:text-align="justify" style:justify-single-word="false" fo:text-indent="-0.0008in" style:auto-text-indent="false"/>
    </style:style>
    <style:style style:name="P270" style:family="paragraph" style:parent-style-name="Text_20_body">
      <style:paragraph-properties fo:margin-top="0.0055in" fo:margin-bottom="0in" style:contextual-spacing="false"/>
      <style:text-properties style:font-name="Verdana" fo:font-weight="bold" style:font-weight-asian="bold"/>
    </style:style>
    <style:style style:name="P271" style:family="paragraph" style:parent-style-name="Text_20_body">
      <style:paragraph-properties fo:margin-left="1.6508in" fo:margin-right="2.1335in" fo:line-height="104%" fo:text-align="justify" style:justify-single-word="false" fo:text-indent="1.6354in" style:auto-text-indent="false"/>
    </style:style>
    <style:style style:name="P272" style:family="paragraph" style:parent-style-name="Text_20_body">
      <style:paragraph-properties fo:margin-top="0.0016in" fo:margin-bottom="0in" style:contextual-spacing="false"/>
      <style:text-properties style:font-name="Verdana"/>
    </style:style>
    <style:style style:name="P273" style:family="paragraph" style:parent-style-name="Table_20_Paragraph">
      <style:paragraph-properties fo:margin-left="0.3835in" fo:margin-right="0in" fo:margin-top="0.0402in" fo:margin-bottom="0in" style:contextual-spacing="false"/>
    </style:style>
    <style:style style:name="P274" style:family="paragraph" style:parent-style-name="Table_20_Paragraph">
      <style:paragraph-properties fo:margin-left="0in" fo:margin-right="0.0189in" fo:margin-top="0.0402in" fo:margin-bottom="0in" style:contextual-spacing="false" fo:text-align="center" style:justify-single-word="false"/>
    </style:style>
    <style:style style:name="P275" style:family="paragraph" style:parent-style-name="Table_20_Paragraph">
      <style:paragraph-properties fo:margin-left="0.0083in" fo:margin-right="0in" fo:margin-top="0.0402in" fo:margin-bottom="0in" style:contextual-spacing="false" fo:text-align="center" style:justify-single-word="false"/>
    </style:style>
    <style:style style:name="P276" style:family="paragraph" style:parent-style-name="Table_20_Paragraph">
      <style:paragraph-properties fo:margin-left="0.3083in" fo:margin-right="0in" fo:margin-top="0.0402in" fo:margin-bottom="0in" style:contextual-spacing="false"/>
    </style:style>
    <style:style style:name="P277" style:family="paragraph" style:parent-style-name="Table_20_Paragraph">
      <style:paragraph-properties fo:margin-left="0.0134in" fo:margin-right="0.0256in" fo:margin-top="0.0402in" fo:margin-bottom="0in" style:contextual-spacing="false" fo:text-align="center" style:justify-single-word="false"/>
    </style:style>
    <style:style style:name="P278" style:family="paragraph" style:parent-style-name="Table_20_Paragraph">
      <style:paragraph-properties fo:margin-left="0.2429in" fo:margin-right="0.0398in" fo:margin-top="0.0453in" fo:margin-bottom="0in" style:contextual-spacing="false" fo:line-height="108%" fo:text-indent="0.0362in" style:auto-text-indent="false"/>
    </style:style>
    <style:style style:name="P279" style:family="paragraph" style:parent-style-name="Table_20_Paragraph">
      <style:paragraph-properties fo:margin-left="0.2437in" fo:margin-right="0in" fo:margin-top="0.0453in" fo:margin-bottom="0in" style:contextual-spacing="false" fo:line-height="108%" fo:text-indent="-0.0984in" style:auto-text-indent="false"/>
    </style:style>
    <style:style style:name="P280" style:family="paragraph" style:parent-style-name="Table_20_Paragraph">
      <style:paragraph-properties fo:margin-top="0.0102in" fo:margin-bottom="0in" style:contextual-spacing="false"/>
      <style:text-properties style:font-name="Verdana" fo:font-size="4.5pt" style:font-size-asian="4.5pt"/>
    </style:style>
    <style:style style:name="P281" style:family="paragraph" style:parent-style-name="Table_20_Paragraph">
      <style:paragraph-properties fo:margin-left="0.0083in" fo:margin-right="0.0008in" fo:text-align="center" style:justify-single-word="false"/>
    </style:style>
    <style:style style:name="P282" style:family="paragraph" style:parent-style-name="Table_20_Paragraph">
      <style:paragraph-properties fo:margin-left="0.089in" fo:margin-right="0in"/>
    </style:style>
    <style:style style:name="P283" style:family="paragraph" style:parent-style-name="Table_20_Paragraph">
      <style:paragraph-properties fo:margin-left="0.0591in" fo:margin-right="0in"/>
    </style:style>
    <style:style style:name="P284" style:family="paragraph" style:parent-style-name="Table_20_Paragraph">
      <style:paragraph-properties fo:margin-left="0.0256in" fo:margin-right="0.0126in" fo:text-align="center" style:justify-single-word="false"/>
    </style:style>
    <style:style style:name="P285" style:family="paragraph" style:parent-style-name="Text_20_body">
      <style:paragraph-properties fo:margin-top="0.0071in" fo:margin-bottom="0in" style:contextual-spacing="false"/>
      <style:text-properties style:font-name="Verdana"/>
    </style:style>
    <style:style style:name="P286" style:family="paragraph" style:parent-style-name="Standard">
      <style:paragraph-properties fo:margin-left="1.6508in" fo:margin-right="2.1327in" fo:margin-top="0in" fo:margin-bottom="0in" style:contextual-spacing="false" fo:line-height="104%" fo:text-align="justify" style:justify-single-word="false" fo:text-indent="1.6354in" style:auto-text-indent="false"/>
    </style:style>
    <style:style style:name="P287" style:family="paragraph" style:parent-style-name="Text_20_body">
      <style:paragraph-properties fo:margin-top="0.0055in" fo:margin-bottom="0in" style:contextual-spacing="false"/>
      <style:text-properties style:font-name="Verdana"/>
    </style:style>
    <style:style style:name="P288" style:family="paragraph" style:parent-style-name="Text_20_body">
      <style:paragraph-properties fo:margin-left="3.2862in" fo:margin-right="0in"/>
    </style:style>
    <style:style style:name="P289" style:family="paragraph" style:parent-style-name="Text_20_body">
      <style:paragraph-properties fo:margin-left="1.6508in" fo:margin-right="0in" fo:margin-top="0.0055in" fo:margin-bottom="0in" style:contextual-spacing="false"/>
    </style:style>
    <style:style style:name="P290" style:family="paragraph" style:parent-style-name="Text_20_body">
      <style:paragraph-properties fo:margin-top="0.0161in" fo:margin-bottom="0in" style:contextual-spacing="false"/>
      <style:text-properties style:font-name="Verdana"/>
    </style:style>
    <style:style style:name="P291" style:family="paragraph" style:parent-style-name="Text_20_body">
      <style:paragraph-properties fo:margin-left="0in" fo:margin-right="0.4862in" fo:text-align="center" style:justify-single-word="false"/>
    </style:style>
    <style:style style:name="P292" style:family="paragraph" style:parent-style-name="Standard">
      <style:paragraph-properties fo:margin-left="0in" fo:margin-right="0.4827in" fo:margin-top="0in" fo:margin-bottom="0in" style:contextual-spacing="false" fo:text-align="center" style:justify-single-word="false" fo:text-indent="0in" style:auto-text-indent="false"/>
    </style:style>
    <style:style style:name="P293" style:family="paragraph" style:parent-style-name="Standard">
      <style:paragraph-properties fo:margin-left="0in" fo:margin-right="0.4827in" fo:margin-top="0.0055in" fo:margin-bottom="0in" style:contextual-spacing="false" fo:text-align="center" style:justify-single-word="false" fo:text-indent="0in" style:auto-text-indent="false"/>
    </style:style>
    <style:style style:name="P294" style:family="paragraph" style:parent-style-name="Text_20_body" style:master-page-name="Converted15">
      <style:paragraph-properties style:page-number="auto"/>
      <style:text-properties style:font-name="Verdana" fo:font-size="8.5pt" fo:font-weight="bold" style:font-size-asian="8.5pt" style:font-weight-asian="bold"/>
    </style:style>
    <style:style style:name="P295" style:family="paragraph" style:parent-style-name="Text_20_body">
      <style:paragraph-properties fo:margin-top="0.0862in" fo:margin-bottom="0in" style:contextual-spacing="false"/>
      <style:text-properties style:font-name="Verdana" fo:font-size="8.5pt" fo:font-weight="bold" style:font-size-asian="8.5pt" style:font-weight-asian="bold"/>
    </style:style>
    <style:style style:name="P296" style:family="paragraph" style:parent-style-name="Standard">
      <style:paragraph-properties fo:margin-left="1.5618in" fo:margin-right="0in" fo:margin-top="0.0008in" fo:margin-bottom="0in" style:contextual-spacing="false" fo:text-align="left" style:justify-single-word="false" fo:text-indent="0in" style:auto-text-indent="false"/>
    </style:style>
    <style:style style:name="P297" style:family="paragraph" style:parent-style-name="Heading_20_9">
      <style:paragraph-properties fo:margin-left="3.2492in" fo:margin-right="2.1618in" fo:margin-top="0.1409in" fo:margin-bottom="0in" style:contextual-spacing="false" fo:text-align="justify" style:justify-single-word="false"/>
    </style:style>
    <style:style style:name="P298" style:family="paragraph" style:parent-style-name="Standard">
      <style:paragraph-properties fo:margin-left="3.222in" fo:margin-right="0in" fo:margin-top="0.139in" fo:margin-bottom="0in" style:contextual-spacing="false" fo:line-height="0.1429in" fo:text-align="justify" style:justify-single-word="false" fo:text-indent="0in" style:auto-text-indent="false"/>
    </style:style>
    <style:style style:name="P299" style:family="paragraph" style:parent-style-name="Standard">
      <style:paragraph-properties fo:margin-left="3.222in" fo:margin-right="2.1618in" fo:margin-top="0in" fo:margin-bottom="0in" style:contextual-spacing="false" fo:text-align="justify" style:justify-single-word="false" fo:text-indent="-0.0008in" style:auto-text-indent="false"/>
    </style:style>
    <style:style style:name="P300" style:family="paragraph" style:parent-style-name="Heading_20_9">
      <style:paragraph-properties fo:margin-left="0in" fo:margin-right="0.7819in" fo:margin-top="0.1374in" fo:margin-bottom="0in" style:contextual-spacing="false"/>
      <style:text-properties fo:letter-spacing="-0.0016in"/>
    </style:style>
    <style:style style:name="P301" style:family="paragraph" style:parent-style-name="Standard">
      <style:paragraph-properties fo:margin-left="1.5626in" fo:margin-right="2.1618in" fo:margin-top="0.1417in" fo:margin-bottom="0in" style:contextual-spacing="false" fo:text-align="justify" style:justify-single-word="false" fo:text-indent="1.6598in" style:auto-text-indent="false"/>
    </style:style>
    <style:style style:name="P302" style:family="paragraph" style:parent-style-name="Text_20_body">
      <style:paragraph-properties fo:margin-top="0.0035in" fo:margin-bottom="0.0008in" style:contextual-spacing="false"/>
      <style:text-properties style:font-name="Verdana"/>
    </style:style>
    <style:style style:name="P303" style:family="paragraph" style:parent-style-name="Table_20_Paragraph">
      <style:paragraph-properties fo:margin-left="0.3929in" fo:margin-right="0in" fo:margin-top="0.0354in" fo:margin-bottom="0in" style:contextual-spacing="false"/>
    </style:style>
    <style:style style:name="P304" style:family="paragraph" style:parent-style-name="Table_20_Paragraph">
      <style:paragraph-properties fo:margin-left="0.0071in" fo:margin-right="0.0252in" fo:margin-top="0.0354in" fo:margin-bottom="0in" style:contextual-spacing="false" fo:text-align="center" style:justify-single-word="false"/>
    </style:style>
    <style:style style:name="P305" style:family="paragraph" style:parent-style-name="Table_20_Paragraph">
      <style:paragraph-properties fo:margin-left="0.0091in" fo:margin-right="0in" fo:margin-top="0.0354in" fo:margin-bottom="0in" style:contextual-spacing="false" fo:text-align="center" style:justify-single-word="false"/>
    </style:style>
    <style:style style:name="P306" style:family="paragraph" style:parent-style-name="Table_20_Paragraph">
      <style:paragraph-properties fo:margin-left="0.311in" fo:margin-right="0in" fo:margin-top="0.0354in" fo:margin-bottom="0in" style:contextual-spacing="false"/>
    </style:style>
    <style:style style:name="P307" style:family="paragraph" style:parent-style-name="Table_20_Paragraph">
      <style:paragraph-properties fo:margin-left="0.0098in" fo:margin-right="0.0252in" fo:margin-top="0.0354in" fo:margin-bottom="0in" style:contextual-spacing="false" fo:text-align="center" style:justify-single-word="false"/>
    </style:style>
    <style:style style:name="P308" style:family="paragraph" style:parent-style-name="Table_20_Paragraph">
      <style:paragraph-properties fo:margin-left="0.3752in" fo:margin-right="0in" fo:margin-top="0.0409in" fo:margin-bottom="0in" style:contextual-spacing="false" fo:line-height="98%" fo:text-indent="-0.2209in" style:auto-text-indent="false"/>
    </style:style>
    <style:style style:name="P309" style:family="paragraph" style:parent-style-name="Table_20_Paragraph">
      <style:paragraph-properties fo:margin-left="0.0252in" fo:margin-right="0.0181in" fo:margin-top="0.0811in" fo:margin-bottom="0in" style:contextual-spacing="false" fo:text-align="center" style:justify-single-word="false"/>
    </style:style>
    <style:style style:name="P310" style:family="paragraph" style:parent-style-name="Table_20_Paragraph">
      <style:paragraph-properties fo:margin-left="0.0091in" fo:margin-right="0.0008in" fo:margin-top="0.0811in" fo:margin-bottom="0in" style:contextual-spacing="false" fo:text-align="center" style:justify-single-word="false"/>
    </style:style>
    <style:style style:name="P311" style:family="paragraph" style:parent-style-name="Table_20_Paragraph">
      <style:paragraph-properties fo:margin-left="0.0874in" fo:margin-right="0in" fo:margin-top="0.0811in" fo:margin-bottom="0in" style:contextual-spacing="false"/>
    </style:style>
    <style:style style:name="P312" style:family="paragraph" style:parent-style-name="Table_20_Paragraph">
      <style:paragraph-properties fo:margin-left="0.0598in" fo:margin-right="0in" fo:margin-top="0.0811in" fo:margin-bottom="0in" style:contextual-spacing="false"/>
    </style:style>
    <style:style style:name="P313" style:family="paragraph" style:parent-style-name="Table_20_Paragraph">
      <style:paragraph-properties fo:margin-left="0.0252in" fo:margin-right="0.0154in" fo:margin-top="0.0811in" fo:margin-bottom="0in" style:contextual-spacing="false" fo:text-align="center" style:justify-single-word="false"/>
    </style:style>
    <style:style style:name="P314" style:family="paragraph" style:parent-style-name="Standard">
      <style:paragraph-properties fo:margin-left="1.5618in" fo:margin-right="2.1602in" fo:margin-top="0.1398in" fo:margin-bottom="0in" style:contextual-spacing="false" fo:text-align="justify" style:justify-single-word="false" fo:text-indent="1.6602in" style:auto-text-indent="false"/>
    </style:style>
    <style:style style:name="P315" style:family="paragraph" style:parent-style-name="Standard">
      <style:paragraph-properties fo:margin-left="3.2217in" fo:margin-right="0in" fo:margin-top="0.1382in" fo:margin-bottom="0in" style:contextual-spacing="false" fo:line-height="0.1429in" fo:text-align="left" style:justify-single-word="false" fo:text-indent="0in" style:auto-text-indent="false"/>
    </style:style>
    <style:style style:name="P316" style:family="paragraph" style:parent-style-name="Standard">
      <style:paragraph-properties fo:margin-left="1.5618in" fo:margin-right="0in" fo:margin-top="0in" fo:margin-bottom="0in" style:contextual-spacing="false" fo:line-height="0.1429in" fo:text-align="left" style:justify-single-word="false" fo:text-indent="0in" style:auto-text-indent="false"/>
    </style:style>
    <style:style style:name="P317" style:family="paragraph" style:parent-style-name="Text_20_body">
      <style:paragraph-properties fo:margin-top="0.1402in" fo:margin-bottom="0in" style:contextual-spacing="false"/>
      <style:text-properties style:font-name="Verdana" fo:font-size="8.5pt" style:font-size-asian="8.5pt"/>
    </style:style>
    <style:style style:name="P318" style:family="paragraph" style:parent-style-name="Standard">
      <style:paragraph-properties fo:margin-left="0in" fo:margin-right="0.6028in" fo:margin-top="0in" fo:margin-bottom="0in" style:contextual-spacing="false" fo:text-align="center" style:justify-single-word="false" fo:text-indent="0in" style:auto-text-indent="false"/>
    </style:style>
    <style:style style:name="P319" style:family="paragraph" style:parent-style-name="Heading_20_9">
      <style:paragraph-properties fo:margin-left="0in" fo:margin-right="0.5992in" fo:line-height="0.1429in"/>
    </style:style>
    <style:style style:name="P320" style:family="paragraph" style:parent-style-name="Standard">
      <style:paragraph-properties fo:margin-left="0in" fo:margin-right="0.5992in" fo:margin-top="0in" fo:margin-bottom="0in" style:contextual-spacing="false" fo:line-height="0.1429in" fo:text-align="center" style:justify-single-word="false" fo:text-indent="0in" style:auto-text-indent="false"/>
    </style:style>
    <style:style style:name="P321" style:family="paragraph" style:parent-style-name="Text_20_body" style:master-page-name="Converted16">
      <style:paragraph-properties style:page-number="auto"/>
      <style:text-properties style:font-name="Verdana" fo:font-size="8.5pt" fo:font-weight="bold" style:font-size-asian="8.5pt" style:font-weight-asian="bold"/>
    </style:style>
    <style:style style:name="P322" style:family="paragraph" style:parent-style-name="Text_20_body">
      <style:paragraph-properties fo:margin-top="0.0008in" fo:margin-bottom="0in" style:contextual-spacing="false"/>
      <style:text-properties style:font-name="Verdana" fo:font-size="8.5pt" fo:font-weight="bold" style:font-size-asian="8.5pt" style:font-weight-asian="bold"/>
    </style:style>
    <style:style style:name="P323" style:family="paragraph" style:parent-style-name="Standard">
      <style:paragraph-properties fo:margin-left="1.652in" fo:margin-right="0in" fo:margin-top="0in" fo:margin-bottom="0in" style:contextual-spacing="false" fo:text-align="left" style:justify-single-word="false" fo:text-indent="0in" style:auto-text-indent="false"/>
    </style:style>
    <style:style style:name="P324" style:family="paragraph" style:parent-style-name="Text_20_body">
      <style:paragraph-properties fo:margin-top="0.0043in" fo:margin-bottom="0in" style:contextual-spacing="false"/>
      <style:text-properties style:font-name="Verdana" fo:font-size="8.5pt" fo:font-weight="bold" style:font-size-asian="8.5pt" style:font-weight-asian="bold"/>
    </style:style>
    <style:style style:name="P325" style:family="paragraph" style:parent-style-name="Heading_20_9">
      <style:paragraph-properties fo:margin-left="3.35in" fo:margin-right="1.9256in" fo:margin-top="0.0008in" fo:margin-bottom="0in" style:contextual-spacing="false" fo:line-height="102%" fo:text-align="justify" style:justify-single-word="false"/>
      <style:text-properties fo:color="#000009"/>
    </style:style>
    <style:style style:name="P326" style:family="paragraph" style:parent-style-name="Standard">
      <style:paragraph-properties fo:margin-left="3.35in" fo:margin-right="0in" fo:margin-top="0in" fo:margin-bottom="0in" style:contextual-spacing="false" fo:text-align="justify" style:justify-single-word="false" fo:text-indent="0in" style:auto-text-indent="false"/>
    </style:style>
    <style:style style:name="P327" style:family="paragraph" style:parent-style-name="Standard">
      <style:paragraph-properties fo:margin-left="3.35in" fo:margin-right="1.9252in" fo:margin-top="0.002in" fo:margin-bottom="0in" style:contextual-spacing="false" fo:line-height="102%" fo:text-align="justify" style:justify-single-word="false" fo:text-indent="-0.0008in" style:auto-text-indent="false"/>
    </style:style>
    <style:style style:name="P328" style:family="paragraph" style:parent-style-name="Heading_20_9">
      <style:paragraph-properties fo:margin-left="0in" fo:margin-right="0.5118in" fo:margin-top="0.1374in" fo:margin-bottom="0in" style:contextual-spacing="false"/>
      <style:text-properties fo:letter-spacing="-0.0016in"/>
    </style:style>
    <style:style style:name="P329" style:family="paragraph" style:parent-style-name="Standard">
      <style:paragraph-properties fo:margin-left="1.652in" fo:margin-right="1.9244in" fo:margin-top="0in" fo:margin-bottom="0in" style:contextual-spacing="false" fo:line-height="102%" fo:text-align="justify" style:justify-single-word="false" fo:text-indent="1.6972in" style:auto-text-indent="false"/>
    </style:style>
    <style:style style:name="P330" style:family="paragraph" style:parent-style-name="Text_20_body">
      <style:paragraph-properties fo:margin-top="0.002in" fo:margin-bottom="0.0008in" style:contextual-spacing="false"/>
      <style:text-properties style:font-name="Verdana"/>
    </style:style>
    <style:style style:name="P331" style:family="paragraph" style:parent-style-name="Table_20_Paragraph">
      <style:paragraph-properties fo:margin-left="0.3701in" fo:margin-right="0in" fo:margin-top="0.0374in" fo:margin-bottom="0in" style:contextual-spacing="false"/>
    </style:style>
    <style:style style:name="P332" style:family="paragraph" style:parent-style-name="Table_20_Paragraph">
      <style:paragraph-properties fo:margin-left="0.0063in" fo:margin-right="0in" fo:margin-top="0.0374in" fo:margin-bottom="0in" style:contextual-spacing="false" fo:text-align="center" style:justify-single-word="false"/>
    </style:style>
    <style:style style:name="P333" style:family="paragraph" style:parent-style-name="Table_20_Paragraph">
      <style:paragraph-properties fo:margin-left="0.0043in" fo:margin-right="0in" fo:margin-top="0.0374in" fo:margin-bottom="0in" style:contextual-spacing="false" fo:text-align="center" style:justify-single-word="false"/>
    </style:style>
    <style:style style:name="P334" style:family="paragraph" style:parent-style-name="Table_20_Paragraph">
      <style:paragraph-properties fo:margin-left="0.1929in" fo:margin-right="0.022in" fo:margin-top="0.0846in" fo:margin-bottom="0in" style:contextual-spacing="false" fo:line-height="105%" fo:text-indent="-0.0665in" style:auto-text-indent="false"/>
    </style:style>
    <style:style style:name="P335" style:family="paragraph" style:parent-style-name="Table_20_Paragraph">
      <style:paragraph-properties fo:margin-top="0.0098in" fo:margin-bottom="0in" style:contextual-spacing="false"/>
      <style:text-properties style:font-name="Verdana" fo:font-size="5pt" style:font-size-asian="5pt"/>
    </style:style>
    <style:style style:name="P336" style:family="paragraph" style:parent-style-name="Table_20_Paragraph">
      <style:paragraph-properties fo:margin-left="0.2366in" fo:margin-right="0in" fo:text-indent="-0.0409in" style:auto-text-indent="false"/>
    </style:style>
    <style:style style:name="P337" style:family="paragraph" style:parent-style-name="Table_20_Paragraph">
      <style:paragraph-properties fo:margin-top="0.052in" fo:margin-bottom="0in" style:contextual-spacing="false"/>
      <style:text-properties style:font-name="Verdana" fo:font-size="5pt" style:font-size-asian="5pt"/>
    </style:style>
    <style:style style:name="P338" style:family="paragraph" style:parent-style-name="Table_20_Paragraph">
      <style:paragraph-properties fo:margin-left="0.0063in" fo:margin-right="0in" fo:text-align="center" style:justify-single-word="false"/>
    </style:style>
    <style:style style:name="P339" style:family="paragraph" style:parent-style-name="Table_20_Paragraph">
      <style:paragraph-properties fo:margin-top="0.0409in" fo:margin-bottom="0in" style:contextual-spacing="false"/>
      <style:text-properties style:font-name="Verdana" fo:font-size="5.5pt" style:font-size-asian="5.5pt"/>
    </style:style>
    <style:style style:name="P340" style:family="paragraph" style:parent-style-name="Table_20_Paragraph">
      <style:paragraph-properties fo:margin-left="0.0043in" fo:margin-right="0.0008in" fo:text-align="center" style:justify-single-word="false"/>
    </style:style>
    <style:style style:name="P341" style:family="paragraph" style:parent-style-name="Standard">
      <style:paragraph-properties fo:margin-left="1.652in" fo:margin-right="1.928in" fo:margin-top="0.1398in" fo:margin-bottom="0in" style:contextual-spacing="false" fo:line-height="102%" fo:text-align="justify" style:justify-single-word="false" fo:text-indent="1.6972in" style:auto-text-indent="false"/>
    </style:style>
    <style:style style:name="P342" style:family="paragraph" style:parent-style-name="Text_20_body">
      <style:paragraph-properties fo:margin-top="0.1362in" fo:margin-bottom="0in" style:contextual-spacing="false"/>
      <style:text-properties style:font-name="Verdana" fo:font-size="8.5pt" style:font-size-asian="8.5pt"/>
    </style:style>
    <style:style style:name="P343" style:family="paragraph" style:parent-style-name="Standard">
      <style:paragraph-properties fo:margin-left="0in" fo:margin-right="0.2744in" fo:margin-top="0in" fo:margin-bottom="0in" style:contextual-spacing="false" fo:text-align="center" style:justify-single-word="false" fo:text-indent="0in" style:auto-text-indent="false"/>
    </style:style>
    <style:style style:name="P344" style:family="paragraph" style:parent-style-name="Text_20_body">
      <style:paragraph-properties fo:margin-top="0.0201in" fo:margin-bottom="0in" style:contextual-spacing="false"/>
      <style:text-properties style:font-name="Verdana" fo:font-size="8.5pt" style:font-size-asian="8.5pt"/>
    </style:style>
    <style:style style:name="P345" style:family="paragraph" style:parent-style-name="Heading_20_9">
      <style:paragraph-properties fo:margin-left="0in" fo:margin-right="0.2717in"/>
    </style:style>
    <style:style style:name="P346" style:family="paragraph" style:parent-style-name="Standard">
      <style:paragraph-properties fo:margin-left="0in" fo:margin-right="0.2717in" fo:margin-top="0.002in" fo:margin-bottom="0in" style:contextual-spacing="false" fo:text-align="center" style:justify-single-word="false" fo:text-indent="0in" style:auto-text-indent="false"/>
    </style:style>
    <style:style style:name="P347" style:family="paragraph" style:parent-style-name="Text_20_body" style:master-page-name="Converted17">
      <style:paragraph-properties style:page-number="auto"/>
      <style:text-properties style:font-name="Verdana" fo:font-size="8.5pt" fo:font-weight="bold" style:font-size-asian="8.5pt" style:font-weight-asian="bold"/>
    </style:style>
    <style:style style:name="P348" style:family="paragraph" style:parent-style-name="Text_20_body">
      <style:paragraph-properties fo:margin-top="0.0772in" fo:margin-bottom="0in" style:contextual-spacing="false"/>
      <style:text-properties style:font-name="Verdana" fo:font-size="8.5pt" fo:font-weight="bold" style:font-size-asian="8.5pt" style:font-weight-asian="bold"/>
    </style:style>
    <style:style style:name="P349" style:family="paragraph" style:parent-style-name="Standard">
      <style:paragraph-properties fo:margin-left="1.4736in" fo:margin-right="0in" fo:margin-top="0in" fo:margin-bottom="0in" style:contextual-spacing="false" fo:text-align="left" style:justify-single-word="false" fo:text-indent="0in" style:auto-text-indent="false"/>
    </style:style>
    <style:style style:name="P350" style:family="paragraph" style:parent-style-name="Text_20_body">
      <style:paragraph-properties fo:margin-top="0.0083in" fo:margin-bottom="0in" style:contextual-spacing="false"/>
      <style:text-properties style:font-name="Verdana" fo:font-size="8.5pt" fo:font-weight="bold" style:font-size-asian="8.5pt" style:font-weight-asian="bold"/>
    </style:style>
    <style:style style:name="P351" style:family="paragraph" style:parent-style-name="Heading_20_9">
      <style:paragraph-properties fo:margin-left="3.1929in" fo:margin-right="2.0445in" fo:line-height="103%" fo:text-align="left" style:justify-single-word="false">
        <style:tab-stops>
          <style:tab-stop style:position="3.8772in"/>
          <style:tab-stop style:position="4.4925in"/>
          <style:tab-stop style:position="5.6445in"/>
        </style:tab-stops>
      </style:paragraph-properties>
    </style:style>
    <style:style style:name="P352" style:family="paragraph" style:parent-style-name="Text_20_body">
      <style:paragraph-properties fo:margin-top="0.0035in" fo:margin-bottom="0in" style:contextual-spacing="false"/>
      <style:text-properties style:font-name="Verdana" fo:font-size="8.5pt" fo:font-weight="bold" style:font-size-asian="8.5pt" style:font-weight-asian="bold"/>
    </style:style>
    <style:style style:name="P353" style:family="paragraph" style:parent-style-name="Standard">
      <style:paragraph-properties fo:margin-left="3.1929in" fo:margin-right="0in" fo:margin-top="0in" fo:margin-bottom="0in" style:contextual-spacing="false" fo:text-align="justify" style:justify-single-word="false" fo:text-indent="0in" style:auto-text-indent="false"/>
    </style:style>
    <style:style style:name="P354" style:family="paragraph" style:parent-style-name="Standard">
      <style:paragraph-properties fo:margin-left="3.1929in" fo:margin-right="1.9598in" fo:margin-top="0.0043in" fo:margin-bottom="0in" style:contextual-spacing="false" fo:line-height="103%" fo:text-align="justify" style:justify-single-word="false" fo:text-indent="0in" style:auto-text-indent="false"/>
    </style:style>
    <style:style style:name="P355" style:family="paragraph" style:parent-style-name="Heading_20_9">
      <style:paragraph-properties fo:margin-left="3.1929in" fo:margin-right="0in" fo:margin-top="0.139in" fo:margin-bottom="0in" style:contextual-spacing="false" fo:text-align="left" style:justify-single-word="false"/>
      <style:text-properties fo:letter-spacing="-0.0016in"/>
    </style:style>
    <style:style style:name="P356" style:family="paragraph" style:parent-style-name="Text_20_body">
      <style:paragraph-properties fo:margin-top="0.0075in" fo:margin-bottom="0in" style:contextual-spacing="false"/>
      <style:text-properties style:font-name="Verdana" fo:font-size="8.5pt" fo:font-weight="bold" style:font-size-asian="8.5pt" style:font-weight-asian="bold"/>
    </style:style>
    <style:style style:name="P357" style:family="paragraph" style:parent-style-name="Standard">
      <style:paragraph-properties fo:margin-left="1.4736in" fo:margin-right="1.9307in" fo:margin-top="0.0008in" fo:margin-bottom="0in" style:contextual-spacing="false" fo:line-height="103%" fo:text-align="justify" style:justify-single-word="false" fo:text-indent="1.7189in" style:auto-text-indent="false"/>
    </style:style>
    <style:style style:name="P358" style:family="paragraph" style:parent-style-name="Text_20_body">
      <style:paragraph-properties fo:margin-top="0.0008in" fo:margin-bottom="0in" style:contextual-spacing="false"/>
      <style:text-properties style:font-name="Verdana"/>
    </style:style>
    <style:style style:name="P359" style:family="paragraph" style:parent-style-name="Table_20_Paragraph">
      <style:paragraph-properties fo:margin-left="0.0201in" fo:margin-right="0.0146in" fo:margin-top="0.0681in" fo:margin-bottom="0in" style:contextual-spacing="false" fo:text-align="center" style:justify-single-word="false"/>
    </style:style>
    <style:style style:name="P360" style:family="paragraph" style:parent-style-name="Table_20_Paragraph">
      <style:paragraph-properties fo:margin-left="0.0071in" fo:margin-right="0in" fo:margin-top="0.0681in" fo:margin-bottom="0in" style:contextual-spacing="false" fo:text-align="center" style:justify-single-word="false"/>
    </style:style>
    <style:style style:name="P361" style:family="paragraph" style:parent-style-name="Table_20_Paragraph">
      <style:paragraph-properties fo:margin-left="0.0209in" fo:margin-right="0.0138in" fo:margin-top="0.0681in" fo:margin-bottom="0in" style:contextual-spacing="false" fo:text-align="center" style:justify-single-word="false"/>
    </style:style>
    <style:style style:name="P362" style:family="paragraph" style:parent-style-name="Table_20_Paragraph">
      <style:paragraph-properties fo:margin-left="0.1425in" fo:margin-right="0in" fo:margin-top="0.0681in" fo:margin-bottom="0in" style:contextual-spacing="false"/>
    </style:style>
    <style:style style:name="P363" style:family="paragraph" style:parent-style-name="Table_20_Paragraph">
      <style:paragraph-properties fo:margin-left="0.0209in" fo:margin-right="0.0134in" fo:margin-top="0.0681in" fo:margin-bottom="0in" style:contextual-spacing="false" fo:text-align="center" style:justify-single-word="false"/>
    </style:style>
    <style:style style:name="P364" style:family="paragraph" style:parent-style-name="Table_20_Paragraph">
      <style:paragraph-properties fo:margin-left="0.0193in" fo:margin-right="0.0118in" fo:margin-top="0.0681in" fo:margin-bottom="0in" style:contextual-spacing="false" fo:text-align="center" style:justify-single-word="false"/>
    </style:style>
    <style:style style:name="P365" style:family="paragraph" style:parent-style-name="Table_20_Paragraph">
      <style:paragraph-properties fo:margin-left="0.1091in" fo:margin-right="0in" fo:margin-top="0.028in" fo:margin-bottom="0in" style:contextual-spacing="false" fo:line-height="102%" fo:text-indent="-0.0709in" style:auto-text-indent="false"/>
    </style:style>
    <style:style style:name="P366" style:family="paragraph" style:parent-style-name="Table_20_Paragraph">
      <style:paragraph-properties fo:margin-left="0.1354in" fo:margin-right="0in" fo:margin-top="0.028in" fo:margin-bottom="0in" style:contextual-spacing="false" fo:line-height="102%" fo:text-indent="-0.0728in" style:auto-text-indent="false"/>
    </style:style>
    <style:style style:name="P367" style:family="paragraph" style:parent-style-name="Table_20_Paragraph">
      <style:text-properties style:font-name="Verdana" fo:font-size="4pt" style:font-size-asian="4pt"/>
    </style:style>
    <style:style style:name="P368" style:family="paragraph" style:parent-style-name="Table_20_Paragraph">
      <style:paragraph-properties fo:margin-top="0.0028in" fo:margin-bottom="0in" style:contextual-spacing="false"/>
      <style:text-properties style:font-name="Verdana" fo:font-size="4pt" style:font-size-asian="4pt"/>
    </style:style>
    <style:style style:name="P369" style:family="paragraph" style:parent-style-name="Table_20_Paragraph">
      <style:paragraph-properties fo:margin-left="0.0055in" fo:margin-right="0.0201in" fo:text-align="center" style:justify-single-word="false"/>
    </style:style>
    <style:style style:name="P370" style:family="paragraph" style:parent-style-name="Table_20_Paragraph">
      <style:paragraph-properties fo:margin-top="0.0335in" fo:margin-bottom="0in" style:contextual-spacing="false"/>
      <style:text-properties style:font-name="Verdana" fo:font-size="4pt" style:font-size-asian="4pt"/>
    </style:style>
    <style:style style:name="P371" style:family="paragraph" style:parent-style-name="Table_20_Paragraph">
      <style:paragraph-properties fo:margin-left="0.3283in" fo:margin-right="0in" fo:margin-top="0.0008in" fo:margin-bottom="0in" style:contextual-spacing="false" fo:line-height="109%" fo:text-indent="-0.2945in" style:auto-text-indent="false"/>
    </style:style>
    <style:style style:name="P372" style:family="paragraph" style:parent-style-name="Table_20_Paragraph">
      <style:paragraph-properties fo:margin-left="0.0071in" fo:margin-right="0.0209in" fo:text-align="center" style:justify-single-word="false"/>
    </style:style>
    <style:style style:name="P373" style:family="paragraph" style:parent-style-name="Table_20_Paragraph">
      <style:paragraph-properties fo:margin-left="0.0283in" fo:margin-right="0in" fo:margin-top="0.0008in" fo:margin-bottom="0in" style:contextual-spacing="false" fo:line-height="109%" fo:text-indent="0.0339in" style:auto-text-indent="false"/>
    </style:style>
    <style:style style:name="P374" style:family="paragraph" style:parent-style-name="Table_20_Paragraph">
      <style:paragraph-properties fo:margin-left="0.0075in" fo:margin-right="0.0209in" fo:margin-top="0.0008in" fo:margin-bottom="0in" style:contextual-spacing="false" fo:text-align="center" style:justify-single-word="false"/>
    </style:style>
    <style:style style:name="P375" style:family="paragraph" style:parent-style-name="Table_20_Paragraph">
      <style:paragraph-properties fo:margin-left="0in" fo:margin-right="0.0118in" fo:margin-top="0.0008in" fo:margin-bottom="0in" style:contextual-spacing="false" fo:text-align="center" style:justify-single-word="false"/>
    </style:style>
    <style:style style:name="P376" style:family="paragraph" style:parent-style-name="Table_20_Paragraph">
      <style:paragraph-properties fo:margin-left="0.1535in" fo:margin-right="0in" fo:margin-top="0.0008in" fo:margin-bottom="0in" style:contextual-spacing="false"/>
    </style:style>
    <style:style style:name="P377" style:family="paragraph" style:parent-style-name="Table_20_Paragraph">
      <style:paragraph-properties fo:margin-left="0.1827in" fo:margin-right="0in" fo:margin-top="0.0063in" fo:margin-bottom="0in" style:contextual-spacing="false"/>
    </style:style>
    <style:style style:name="P378" style:family="paragraph" style:parent-style-name="Table_20_Paragraph">
      <style:paragraph-properties fo:margin-left="0.1043in" fo:margin-right="0in" fo:margin-top="0.0008in" fo:margin-bottom="0in" style:contextual-spacing="false"/>
    </style:style>
    <style:style style:name="P379" style:family="paragraph" style:parent-style-name="Table_20_Paragraph">
      <style:paragraph-properties fo:margin-left="0.1327in" fo:margin-right="0in" fo:margin-top="0.0063in" fo:margin-bottom="0in" style:contextual-spacing="false"/>
    </style:style>
    <style:style style:name="P380" style:family="paragraph" style:parent-style-name="Standard">
      <style:paragraph-properties fo:margin-left="3.1929in" fo:margin-right="0in" fo:margin-top="0.1409in" fo:margin-bottom="0in" style:contextual-spacing="false" fo:text-align="left" style:justify-single-word="false" fo:text-indent="0in" style:auto-text-indent="false"/>
    </style:style>
    <style:style style:name="P381" style:family="paragraph" style:parent-style-name="Standard">
      <style:paragraph-properties fo:margin-left="1.4736in" fo:margin-right="0in" fo:margin-top="0.0043in" fo:margin-bottom="0in" style:contextual-spacing="false" fo:text-align="left" style:justify-single-word="false" fo:text-indent="0in" style:auto-text-indent="false"/>
    </style:style>
    <style:style style:name="P382" style:family="paragraph" style:parent-style-name="Text_20_body">
      <style:paragraph-properties fo:margin-top="0.0043in" fo:margin-bottom="0in" style:contextual-spacing="false"/>
      <style:text-properties style:font-name="Verdana" fo:font-size="8.5pt" style:font-size-asian="8.5pt"/>
    </style:style>
    <style:style style:name="P383" style:family="paragraph" style:parent-style-name="Standard">
      <style:paragraph-properties fo:margin-left="0in" fo:margin-right="0.5736in" fo:margin-top="0in" fo:margin-bottom="0in" style:contextual-spacing="false" fo:text-align="center" style:justify-single-word="false" fo:text-indent="0in" style:auto-text-indent="false"/>
    </style:style>
    <style:style style:name="P384" style:family="paragraph" style:parent-style-name="Text_20_body">
      <style:paragraph-properties fo:margin-top="0.0161in" fo:margin-bottom="0in" style:contextual-spacing="false"/>
      <style:text-properties style:font-name="Verdana" fo:font-size="8.5pt" style:font-size-asian="8.5pt"/>
    </style:style>
    <style:style style:name="P385" style:family="paragraph" style:parent-style-name="Heading_20_9">
      <style:paragraph-properties fo:margin-left="0in" fo:margin-right="0.5701in" fo:margin-top="0.0008in" fo:margin-bottom="0in" style:contextual-spacing="false"/>
    </style:style>
    <style:style style:name="P386" style:family="paragraph" style:parent-style-name="Standard">
      <style:paragraph-properties fo:margin-left="0in" fo:margin-right="0.5701in" fo:margin-top="0.0035in" fo:margin-bottom="0in" style:contextual-spacing="false" fo:text-align="center" style:justify-single-word="false" fo:text-indent="0in" style:auto-text-indent="false"/>
    </style:style>
    <style:style style:name="P387" style:family="paragraph" style:parent-style-name="Text_20_body" style:master-page-name="Converted18">
      <style:paragraph-properties style:page-number="auto"/>
      <style:text-properties style:font-name="Verdana" fo:font-size="8.5pt" fo:font-weight="bold" style:font-size-asian="8.5pt" style:font-weight-asian="bold"/>
    </style:style>
    <style:style style:name="P388" style:family="paragraph" style:parent-style-name="Text_20_body">
      <style:paragraph-properties fo:margin-top="0.0138in" fo:margin-bottom="0in" style:contextual-spacing="false"/>
      <style:text-properties style:font-name="Verdana" fo:font-size="8.5pt" fo:font-weight="bold" style:font-size-asian="8.5pt" style:font-weight-asian="bold"/>
    </style:style>
    <style:style style:name="P389" style:family="paragraph" style:parent-style-name="Standard">
      <style:paragraph-properties fo:margin-left="1.5839in" fo:margin-right="0in" fo:margin-top="0in" fo:margin-bottom="0in" style:contextual-spacing="false" fo:text-align="left" style:justify-single-word="false" fo:text-indent="0in" style:auto-text-indent="false"/>
    </style:style>
    <style:style style:name="P390" style:family="paragraph" style:parent-style-name="Heading_20_9">
      <style:paragraph-properties fo:margin-left="3.2547in" fo:margin-right="2.1055in" fo:margin-top="0.0008in" fo:margin-bottom="0in" style:contextual-spacing="false" fo:text-align="justify" style:justify-single-word="false"/>
    </style:style>
    <style:style style:name="P391" style:family="paragraph" style:parent-style-name="Standard">
      <style:paragraph-properties fo:margin-left="3.2575in" fo:margin-right="0in" fo:margin-top="0in" fo:margin-bottom="0in" style:contextual-spacing="false" fo:text-align="justify" style:justify-single-word="false" fo:text-indent="0in" style:auto-text-indent="false"/>
    </style:style>
    <style:style style:name="P392" style:family="paragraph" style:parent-style-name="Standard">
      <style:paragraph-properties fo:margin-left="3.2575in" fo:margin-right="2.1063in" fo:margin-top="0.0008in" fo:margin-bottom="0in" style:contextual-spacing="false" fo:text-align="justify" style:justify-single-word="false" fo:text-indent="-0.0008in" style:auto-text-indent="false"/>
    </style:style>
    <style:style style:name="P393" style:family="paragraph" style:parent-style-name="Heading_20_9">
      <style:paragraph-properties fo:margin-left="0in" fo:margin-right="0.7055in" fo:margin-top="0.0008in" fo:margin-bottom="0in" style:contextual-spacing="false"/>
      <style:text-properties fo:letter-spacing="-0.0016in"/>
    </style:style>
    <style:style style:name="P394" style:family="paragraph" style:parent-style-name="Standard">
      <style:paragraph-properties fo:margin-left="1.5846in" fo:margin-right="2.1063in" fo:margin-top="0in" fo:margin-bottom="0in" style:contextual-spacing="false" fo:text-align="justify" style:justify-single-word="false" fo:text-indent="1.6728in" style:auto-text-indent="false"/>
    </style:style>
    <style:style style:name="P395" style:family="paragraph" style:parent-style-name="Standard">
      <style:paragraph-properties fo:margin-left="1.5846in" fo:margin-right="2.1075in" fo:margin-top="0.1362in" fo:margin-bottom="0in" style:contextual-spacing="false" fo:text-align="justify" style:justify-single-word="false" fo:text-indent="1.6728in" style:auto-text-indent="false"/>
    </style:style>
    <style:style style:name="P396" style:family="paragraph" style:parent-style-name="Text_20_body">
      <style:paragraph-properties fo:margin-top="0.0008in" fo:margin-bottom="0in" style:contextual-spacing="false"/>
      <style:text-properties style:font-name="Verdana" fo:font-size="8.5pt" style:font-size-asian="8.5pt"/>
    </style:style>
    <style:style style:name="P397" style:family="paragraph" style:parent-style-name="Standard">
      <style:paragraph-properties fo:margin-left="0in" fo:margin-right="0.5236in" fo:margin-top="0in" fo:margin-bottom="0in" style:contextual-spacing="false" fo:text-align="center" style:justify-single-word="false" fo:text-indent="0in" style:auto-text-indent="false"/>
    </style:style>
    <style:style style:name="P398" style:family="paragraph" style:parent-style-name="Heading_20_9">
      <style:paragraph-properties fo:margin-left="0in" fo:margin-right="0.5201in"/>
    </style:style>
    <style:style style:name="P399" style:family="paragraph" style:parent-style-name="Standard">
      <style:paragraph-properties fo:margin-left="0in" fo:margin-right="0.5201in" fo:margin-top="0in" fo:margin-bottom="0in" style:contextual-spacing="false" fo:text-align="center" style:justify-single-word="false" fo:text-indent="0in" style:auto-text-indent="false"/>
    </style:style>
    <style:style style:name="P400" style:family="paragraph" style:parent-style-name="Text_20_body" style:master-page-name="Converted19">
      <style:paragraph-properties style:page-number="auto"/>
      <style:text-properties style:font-name="Verdana" fo:font-size="8.5pt" fo:font-weight="bold" style:font-size-asian="8.5pt" style:font-weight-asian="bold"/>
    </style:style>
    <style:style style:name="P401" style:family="paragraph" style:parent-style-name="Text_20_body">
      <style:paragraph-properties fo:margin-top="0.1264in" fo:margin-bottom="0in" style:contextual-spacing="false"/>
      <style:text-properties style:font-name="Verdana" fo:font-size="8.5pt" fo:font-weight="bold" style:font-size-asian="8.5pt" style:font-weight-asian="bold"/>
    </style:style>
    <style:style style:name="P402" style:family="paragraph" style:parent-style-name="Standard">
      <style:paragraph-properties fo:margin-left="1.4492in" fo:margin-right="0in" fo:margin-top="0in" fo:margin-bottom="0in" style:contextual-spacing="false" fo:text-align="left" style:justify-single-word="false" fo:text-indent="0in" style:auto-text-indent="false"/>
    </style:style>
    <style:style style:name="P403" style:family="paragraph" style:parent-style-name="Text_20_body">
      <style:paragraph-properties fo:margin-top="0.0854in" fo:margin-bottom="0in" style:contextual-spacing="false"/>
      <style:text-properties style:font-name="Verdana" fo:font-size="8.5pt" fo:font-weight="bold" style:font-size-asian="8.5pt" style:font-weight-asian="bold"/>
    </style:style>
    <style:style style:name="P404" style:family="paragraph" style:parent-style-name="Heading_20_9">
      <style:paragraph-properties fo:margin-left="3.1409in" fo:margin-right="1.8984in" fo:line-height="101%" fo:text-align="justify" style:justify-single-word="false"/>
    </style:style>
    <style:style style:name="P405" style:family="paragraph" style:parent-style-name="Standard">
      <style:paragraph-properties fo:margin-left="3.1409in" fo:margin-right="0in" fo:margin-top="0in" fo:margin-bottom="0in" style:contextual-spacing="false" fo:text-align="justify" style:justify-single-word="false" fo:text-indent="0in" style:auto-text-indent="false"/>
    </style:style>
    <style:style style:name="P406" style:family="paragraph" style:parent-style-name="Standard">
      <style:paragraph-properties fo:margin-left="3.1409in" fo:margin-right="1.898in" fo:margin-top="0.002in" fo:margin-bottom="0in" style:contextual-spacing="false" fo:line-height="101%" fo:text-align="justify" style:justify-single-word="false" fo:text-indent="-0.0008in" style:auto-text-indent="false"/>
    </style:style>
    <style:style style:name="P407" style:family="paragraph" style:parent-style-name="Heading_20_9">
      <style:paragraph-properties fo:margin-left="0in" fo:margin-right="0.9327in" fo:margin-top="0.139in" fo:margin-bottom="0in" style:contextual-spacing="false"/>
      <style:text-properties fo:letter-spacing="-0.0016in"/>
    </style:style>
    <style:style style:name="P408" style:family="paragraph" style:parent-style-name="Text_20_body">
      <style:paragraph-properties fo:margin-top="0.0047in" fo:margin-bottom="0in" style:contextual-spacing="false"/>
      <style:text-properties style:font-name="Verdana" fo:font-size="8.5pt" fo:font-weight="bold" style:font-size-asian="8.5pt" style:font-weight-asian="bold"/>
    </style:style>
    <style:style style:name="P409" style:family="paragraph" style:parent-style-name="Standard">
      <style:paragraph-properties fo:margin-left="1.4492in" fo:margin-right="1.8972in" fo:margin-top="0in" fo:margin-bottom="0in" style:contextual-spacing="false" fo:line-height="101%" fo:text-align="left" style:justify-single-word="false" fo:text-indent="1.6634in" style:auto-text-indent="false">
        <style:tab-stops>
          <style:tab-stop style:position="3.6874in"/>
          <style:tab-stop style:position="4.1709in"/>
          <style:tab-stop style:position="5.0583in"/>
        </style:tab-stops>
      </style:paragraph-properties>
    </style:style>
    <style:style style:name="P410" style:family="paragraph" style:parent-style-name="Table_20_Paragraph">
      <style:paragraph-properties fo:margin-top="0.0165in" fo:margin-bottom="0in" style:contextual-spacing="false"/>
      <style:text-properties style:font-name="Verdana" fo:font-size="4pt" style:font-size-asian="4pt"/>
    </style:style>
    <style:style style:name="P411" style:family="paragraph" style:parent-style-name="Table_20_Paragraph">
      <style:paragraph-properties fo:margin-left="0.0193in" fo:margin-right="0.0138in" fo:text-align="center" style:justify-single-word="false"/>
    </style:style>
    <style:style style:name="P412" style:family="paragraph" style:parent-style-name="Table_20_Paragraph">
      <style:paragraph-properties fo:margin-left="0.0071in" fo:margin-right="0in" fo:text-align="center" style:justify-single-word="false"/>
    </style:style>
    <style:style style:name="P413" style:family="paragraph" style:parent-style-name="Table_20_Paragraph">
      <style:paragraph-properties fo:margin-top="0.048in" fo:margin-bottom="0in" style:contextual-spacing="false"/>
      <style:text-properties style:font-name="Verdana" fo:font-size="4pt" style:font-size-asian="4pt"/>
    </style:style>
    <style:style style:name="P414" style:family="paragraph" style:parent-style-name="Table_20_Paragraph">
      <style:paragraph-properties fo:margin-left="0.0083in" fo:margin-right="0.002in" fo:text-align="center" style:justify-single-word="false"/>
    </style:style>
    <style:style style:name="P415" style:family="paragraph" style:parent-style-name="Table_20_Paragraph">
      <style:paragraph-properties fo:margin-left="0.0272in" fo:margin-right="0.0201in" fo:text-align="center" style:justify-single-word="false"/>
    </style:style>
    <style:style style:name="P416" style:family="paragraph" style:parent-style-name="Table_20_Paragraph">
      <style:paragraph-properties fo:margin-left="0.0083in" fo:margin-right="0.0043in" fo:text-align="center" style:justify-single-word="false"/>
    </style:style>
    <style:style style:name="P417" style:family="paragraph" style:parent-style-name="Table_20_Paragraph">
      <style:paragraph-properties fo:margin-top="0.0118in" fo:margin-bottom="0in" style:contextual-spacing="false"/>
      <style:text-properties style:font-name="Verdana" fo:font-size="4pt" style:font-size-asian="4pt"/>
    </style:style>
    <style:style style:name="P418" style:family="paragraph" style:parent-style-name="Table_20_Paragraph">
      <style:paragraph-properties fo:margin-left="0.0819in" fo:margin-right="0.0047in" fo:line-height="108%" fo:text-indent="-0.0689in" style:auto-text-indent="false"/>
    </style:style>
    <style:style style:name="P419" style:family="paragraph" style:parent-style-name="Table_20_Paragraph">
      <style:paragraph-properties fo:margin-left="0.0055in" fo:margin-right="-0.0102in" fo:text-align="center" style:justify-single-word="false"/>
    </style:style>
    <style:style style:name="P420" style:family="paragraph" style:parent-style-name="Table_20_Paragraph">
      <style:paragraph-properties fo:margin-left="0.0055in" fo:margin-right="0in" fo:text-align="center" style:justify-single-word="false"/>
    </style:style>
    <style:style style:name="P421" style:family="paragraph" style:parent-style-name="Table_20_Paragraph">
      <style:paragraph-properties fo:margin-top="0.0618in" fo:margin-bottom="0in" style:contextual-spacing="false"/>
      <style:text-properties style:font-name="Verdana" fo:font-size="4pt" style:font-size-asian="4pt"/>
    </style:style>
    <style:style style:name="P422" style:family="paragraph" style:parent-style-name="Table_20_Paragraph">
      <style:paragraph-properties fo:margin-left="0.0193in" fo:margin-right="0in" fo:text-align="center" style:justify-single-word="false"/>
    </style:style>
    <style:style style:name="P423" style:family="paragraph" style:parent-style-name="Table_20_Paragraph">
      <style:paragraph-properties fo:margin-top="0.0055in" fo:margin-bottom="0in" style:contextual-spacing="false"/>
      <style:text-properties style:font-name="Verdana" fo:font-size="4pt" style:font-size-asian="4pt"/>
    </style:style>
    <style:style style:name="P424" style:family="paragraph" style:parent-style-name="Table_20_Paragraph">
      <style:paragraph-properties fo:margin-left="0.1528in" fo:margin-right="0in" fo:line-height="108%" fo:text-indent="-0.0472in" style:auto-text-indent="false"/>
    </style:style>
    <style:style style:name="P425" style:family="paragraph" style:parent-style-name="Table_20_Paragraph">
      <style:paragraph-properties fo:margin-left="0.1134in" fo:margin-right="0.0201in" fo:line-height="108%" fo:text-indent="-0.0583in" style:auto-text-indent="false"/>
    </style:style>
    <style:style style:name="P426" style:family="paragraph" style:parent-style-name="Table_20_Paragraph">
      <style:paragraph-properties fo:margin-left="0.0272in" fo:margin-right="0in" fo:text-align="center" style:justify-single-word="false"/>
    </style:style>
    <style:style style:name="P427" style:family="paragraph" style:parent-style-name="Table_20_Paragraph">
      <style:paragraph-properties fo:margin-left="0.0083in" fo:margin-right="0in" fo:text-align="center" style:justify-single-word="false"/>
    </style:style>
    <style:style style:name="P428" style:family="paragraph" style:parent-style-name="Table_20_Paragraph">
      <style:paragraph-properties fo:margin-left="0.0075in" fo:margin-right="0in" fo:text-align="center" style:justify-single-word="false"/>
    </style:style>
    <style:style style:name="P429" style:family="paragraph" style:parent-style-name="Table_20_Paragraph">
      <style:text-properties style:font-name="Verdana" fo:font-size="5pt" style:font-size-asian="5pt"/>
    </style:style>
    <style:style style:name="P430" style:family="paragraph" style:parent-style-name="Table_20_Paragraph">
      <style:paragraph-properties fo:margin-top="0.0181in" fo:margin-bottom="0in" style:contextual-spacing="false"/>
      <style:text-properties style:font-name="Verdana" fo:font-size="5pt" style:font-size-asian="5pt"/>
    </style:style>
    <style:style style:name="P431" style:family="paragraph" style:parent-style-name="Table_20_Paragraph">
      <style:paragraph-properties fo:margin-left="0.0055in" fo:margin-right="0.0047in" fo:text-align="center" style:justify-single-word="false"/>
    </style:style>
    <style:style style:name="P432" style:family="paragraph" style:parent-style-name="Standard">
      <style:paragraph-properties fo:margin-left="1.4492in" fo:margin-right="1.7929in" fo:margin-top="0.1138in" fo:margin-bottom="0in" style:contextual-spacing="false" fo:line-height="101%" fo:text-align="left" style:justify-single-word="false" fo:text-indent="1.6634in" style:auto-text-indent="false"/>
    </style:style>
    <style:style style:name="P433" style:family="paragraph" style:parent-style-name="Standard">
      <style:paragraph-properties fo:margin-left="0in" fo:margin-right="0.4209in" fo:margin-top="0in" fo:margin-bottom="0in" style:contextual-spacing="false" fo:text-align="center" style:justify-single-word="false" fo:text-indent="0in" style:auto-text-indent="false"/>
    </style:style>
    <style:style style:name="P434" style:family="paragraph" style:parent-style-name="Text_20_body">
      <style:paragraph-properties fo:margin-top="0.0047in" fo:margin-bottom="0in" style:contextual-spacing="false"/>
      <style:text-properties style:font-name="Verdana" fo:font-size="8.5pt" style:font-size-asian="8.5pt"/>
    </style:style>
    <style:style style:name="P435" style:family="paragraph" style:parent-style-name="Heading_20_9">
      <style:paragraph-properties fo:margin-left="0in" fo:margin-right="0.4201in"/>
    </style:style>
    <style:style style:name="P436" style:family="paragraph" style:parent-style-name="Standard">
      <style:paragraph-properties fo:margin-left="0in" fo:margin-right="0.4201in" fo:margin-top="0.002in" fo:margin-bottom="0in" style:contextual-spacing="false" fo:text-align="center" style:justify-single-word="false" fo:text-indent="0in" style:auto-text-indent="false"/>
    </style:style>
    <style:style style:name="P437" style:family="paragraph" style:parent-style-name="Text_20_body" style:master-page-name="Converted20">
      <style:paragraph-properties style:page-number="auto"/>
      <style:text-properties style:font-name="Verdana" fo:font-size="8.5pt" fo:font-weight="bold" style:font-size-asian="8.5pt" style:font-weight-asian="bold"/>
    </style:style>
    <style:style style:name="P438" style:family="paragraph" style:parent-style-name="Text_20_body">
      <style:paragraph-properties fo:margin-top="0.1083in" fo:margin-bottom="0in" style:contextual-spacing="false"/>
      <style:text-properties style:font-name="Verdana" fo:font-size="8.5pt" fo:font-weight="bold" style:font-size-asian="8.5pt" style:font-weight-asian="bold"/>
    </style:style>
    <style:style style:name="P439" style:family="paragraph" style:parent-style-name="Standard">
      <style:paragraph-properties fo:margin-left="1.7083in" fo:margin-right="0in" fo:margin-top="0in" fo:margin-bottom="0in" style:contextual-spacing="false" fo:text-align="left" style:justify-single-word="false" fo:text-indent="0in" style:auto-text-indent="false"/>
    </style:style>
    <style:style style:name="P440" style:family="paragraph" style:parent-style-name="Heading_20_9">
      <style:paragraph-properties fo:margin-left="3.3709in" fo:margin-right="2.0016in" fo:margin-top="0.1417in" fo:margin-bottom="0in" style:contextual-spacing="false" fo:text-align="justify" style:justify-single-word="false"/>
    </style:style>
    <style:style style:name="P441" style:family="paragraph" style:parent-style-name="Standard">
      <style:paragraph-properties fo:margin-left="3.3709in" fo:margin-right="2.0008in" fo:margin-top="0.1398in" fo:margin-bottom="0in" style:contextual-spacing="false" fo:text-align="justify" style:justify-single-word="false" fo:text-indent="-0.0008in" style:auto-text-indent="false"/>
    </style:style>
    <style:style style:name="P442" style:family="paragraph" style:parent-style-name="Standard">
      <style:paragraph-properties fo:margin-left="3.3709in" fo:margin-right="2in" fo:margin-top="0in" fo:margin-bottom="0in" style:contextual-spacing="false" fo:line-height="99%" fo:text-align="justify" style:justify-single-word="false" fo:text-indent="0in" style:auto-text-indent="false"/>
    </style:style>
    <style:style style:name="P443" style:family="paragraph" style:parent-style-name="Text_20_body">
      <style:paragraph-properties fo:margin-top="0.0016in" fo:margin-bottom="0in" style:contextual-spacing="false"/>
      <style:text-properties style:font-name="Verdana" fo:font-size="8.5pt" fo:font-weight="bold" style:font-size-asian="8.5pt" style:font-weight-asian="bold"/>
    </style:style>
    <style:style style:name="P444" style:family="paragraph" style:parent-style-name="Heading_20_9">
      <style:paragraph-properties fo:margin-left="0in" fo:margin-right="0.4835in"/>
      <style:text-properties fo:letter-spacing="-0.0016in"/>
    </style:style>
    <style:style style:name="P445" style:family="paragraph" style:parent-style-name="Standard">
      <style:paragraph-properties fo:margin-left="1.7083in" fo:margin-right="2.0008in" fo:margin-top="0.1417in" fo:margin-bottom="0in" style:contextual-spacing="false" fo:text-align="justify" style:justify-single-word="false" fo:text-indent="1.6339in" style:auto-text-indent="false"/>
    </style:style>
    <style:style style:name="P446" style:family="paragraph" style:parent-style-name="Table_20_Paragraph">
      <style:paragraph-properties fo:margin-left="0.0764in" fo:margin-right="0in" fo:margin-top="0.028in" fo:margin-bottom="0in" style:contextual-spacing="false" fo:line-height="103%" fo:text-indent="0.3299in" style:auto-text-indent="false"/>
    </style:style>
    <style:style style:name="P447" style:family="paragraph" style:parent-style-name="Table_20_Paragraph">
      <style:paragraph-properties fo:margin-left="0.0075in" fo:margin-right="0in" fo:margin-top="0.0752in" fo:margin-bottom="0in" style:contextual-spacing="false" fo:text-align="center" style:justify-single-word="false"/>
    </style:style>
    <style:style style:name="P448" style:family="paragraph" style:parent-style-name="Table_20_Paragraph">
      <style:paragraph-properties fo:margin-left="0.0071in" fo:margin-right="0in" fo:margin-top="0.0752in" fo:margin-bottom="0in" style:contextual-spacing="false" fo:text-align="center" style:justify-single-word="false"/>
    </style:style>
    <style:style style:name="P449" style:family="paragraph" style:parent-style-name="Table_20_Paragraph">
      <style:paragraph-properties fo:margin-top="0.011in" fo:margin-bottom="0in" style:contextual-spacing="false"/>
      <style:text-properties style:font-name="Verdana" fo:font-size="5.5pt" style:font-size-asian="5.5pt"/>
    </style:style>
    <style:style style:name="P450" style:family="paragraph" style:parent-style-name="Table_20_Paragraph">
      <style:paragraph-properties fo:margin-left="0.3882in" fo:margin-right="0in"/>
    </style:style>
    <style:style style:name="P451" style:family="paragraph" style:parent-style-name="Table_20_Paragraph">
      <style:paragraph-properties fo:margin-top="0.0555in" fo:margin-bottom="0in" style:contextual-spacing="false"/>
      <style:text-properties style:font-name="Verdana" fo:font-size="5.5pt" style:font-size-asian="5.5pt"/>
    </style:style>
    <style:style style:name="P452" style:family="paragraph" style:parent-style-name="Table_20_Paragraph">
      <style:paragraph-properties fo:margin-left="0.4811in" fo:margin-right="0in" fo:margin-top="0.0008in" fo:margin-bottom="0in" style:contextual-spacing="false" fo:line-height="103%" fo:text-indent="-0.3307in" style:auto-text-indent="false"/>
    </style:style>
    <style:style style:name="P453" style:family="paragraph" style:parent-style-name="Table_20_Paragraph">
      <style:paragraph-properties fo:margin-left="0.4945in" fo:margin-right="0.1484in" fo:margin-top="0.0008in" fo:margin-bottom="0in" style:contextual-spacing="false" fo:line-height="103%" fo:text-indent="-0.3098in" style:auto-text-indent="false"/>
    </style:style>
    <style:style style:name="P454" style:family="paragraph" style:parent-style-name="Standard">
      <style:paragraph-properties fo:margin-left="1.7264in" fo:margin-right="2in" fo:margin-top="0.1346in" fo:margin-bottom="0in" style:contextual-spacing="false" fo:text-align="justify" style:justify-single-word="false" fo:text-indent="1.6535in" style:auto-text-indent="false"/>
    </style:style>
    <style:style style:name="P455" style:family="paragraph" style:parent-style-name="Standard">
      <style:paragraph-properties fo:margin-left="1.7264in" fo:margin-right="2.0035in" fo:margin-top="0.1339in" fo:margin-bottom="0in" style:contextual-spacing="false" fo:text-align="justify" style:justify-single-word="false" fo:text-indent="1.6535in" style:auto-text-indent="false"/>
    </style:style>
    <style:style style:name="P456" style:family="paragraph" style:parent-style-name="Standard">
      <style:paragraph-properties fo:margin-left="2.5398in" fo:margin-right="0in" fo:margin-top="0.1409in" fo:margin-bottom="0in" style:contextual-spacing="false" fo:text-align="left" style:justify-single-word="false" fo:text-indent="0in" style:auto-text-indent="false"/>
    </style:style>
    <style:style style:name="P457" style:family="paragraph" style:parent-style-name="Text_20_body">
      <style:paragraph-properties fo:margin-top="0.0693in" fo:margin-bottom="0in" style:contextual-spacing="false"/>
      <style:text-properties style:font-name="Verdana" fo:font-size="8.5pt" style:font-size-asian="8.5pt"/>
    </style:style>
    <style:style style:name="P458" style:family="paragraph" style:parent-style-name="Heading_20_9">
      <style:paragraph-properties fo:margin-left="0in" fo:margin-right="0.2925in" fo:margin-top="0.0008in" fo:margin-bottom="0in" style:contextual-spacing="false" fo:line-height="0.1429in"/>
    </style:style>
    <style:style style:name="P459" style:family="paragraph" style:parent-style-name="Standard">
      <style:paragraph-properties fo:margin-left="0in" fo:margin-right="0.2929in" fo:margin-top="0in" fo:margin-bottom="0in" style:contextual-spacing="false" fo:line-height="0.1429in" fo:text-align="center" style:justify-single-word="false" fo:text-indent="0in" style:auto-text-indent="false"/>
    </style:style>
    <style:style style:name="P460" style:family="paragraph" style:parent-style-name="Text_20_body" style:master-page-name="Converted21">
      <style:paragraph-properties style:page-number="auto"/>
      <style:text-properties style:font-name="Verdana" fo:font-weight="bold" style:font-weight-asian="bold"/>
    </style:style>
    <style:style style:name="P461" style:family="paragraph" style:parent-style-name="Text_20_body">
      <style:paragraph-properties fo:margin-top="0.0925in" fo:margin-bottom="0in" style:contextual-spacing="false"/>
      <style:text-properties style:font-name="Verdana" fo:font-weight="bold" style:font-weight-asian="bold"/>
    </style:style>
    <style:style style:name="P462" style:family="paragraph" style:parent-style-name="Standard">
      <style:paragraph-properties fo:margin-left="1.0161in" fo:margin-right="0in" fo:margin-top="0in" fo:margin-bottom="0in" style:contextual-spacing="false" fo:text-align="left" style:justify-single-word="false" fo:text-indent="0in" style:auto-text-indent="false"/>
    </style:style>
    <style:style style:name="P463" style:family="paragraph" style:parent-style-name="Text_20_body">
      <style:paragraph-properties fo:margin-top="0.0063in" fo:margin-bottom="0in" style:contextual-spacing="false"/>
      <style:text-properties fo:font-weight="bold" style:font-weight-asian="bold"/>
    </style:style>
    <style:style style:name="P464" style:family="paragraph" style:parent-style-name="Text_20_body">
      <style:paragraph-properties fo:margin-left="1.0161in" fo:margin-right="0in"/>
    </style:style>
    <style:style style:name="P465" style:family="paragraph" style:parent-style-name="Text_20_body">
      <style:paragraph-properties fo:margin-left="1.0161in" fo:margin-right="1.7929in" fo:margin-top="0.0035in" fo:margin-bottom="0in" style:contextual-spacing="false" fo:line-height="102%"/>
    </style:style>
    <style:style style:name="P466" style:family="paragraph" style:parent-style-name="Standard">
      <style:paragraph-properties fo:margin-left="1.0161in" fo:margin-right="0in" fo:margin-top="0.0016in" fo:margin-bottom="0in" style:contextual-spacing="false" fo:text-align="left" style:justify-single-word="false" fo:text-indent="0in" style:auto-text-indent="false"/>
    </style:style>
    <style:style style:name="P467" style:family="paragraph" style:parent-style-name="Text_20_body">
      <style:paragraph-properties fo:margin-left="1.0161in" fo:margin-right="1.878in" fo:margin-top="0.0028in" fo:margin-bottom="0in" style:contextual-spacing="false" fo:line-height="102%" fo:text-align="justify" style:justify-single-word="false"/>
    </style:style>
    <style:style style:name="P468" style:family="paragraph" style:parent-style-name="Text_20_body">
      <style:paragraph-properties fo:margin-left="1.0161in" fo:margin-right="1.8728in" fo:margin-top="0.0016in" fo:margin-bottom="0in" style:contextual-spacing="false" fo:line-height="102%" fo:text-align="justify" style:justify-single-word="false"/>
    </style:style>
    <style:style style:name="P469" style:family="paragraph" style:parent-style-name="Table_20_Paragraph">
      <style:paragraph-properties fo:margin-left="0.0071in" fo:margin-right="0.0008in" fo:margin-top="0.0299in" fo:margin-bottom="0in" style:contextual-spacing="false" fo:text-align="center" style:justify-single-word="false"/>
    </style:style>
    <style:style style:name="P470" style:family="paragraph" style:parent-style-name="Table_20_Paragraph">
      <style:paragraph-properties fo:margin-left="0.3811in" fo:margin-right="0in" fo:margin-top="0.0299in" fo:margin-bottom="0in" style:contextual-spacing="false"/>
    </style:style>
    <style:style style:name="P471" style:family="paragraph" style:parent-style-name="Table_20_Paragraph">
      <style:paragraph-properties fo:margin-left="0.0902in" fo:margin-right="0in" fo:margin-top="0.0299in" fo:margin-bottom="0in" style:contextual-spacing="false"/>
    </style:style>
    <style:style style:name="P472" style:family="paragraph" style:parent-style-name="Table_20_Paragraph">
      <style:paragraph-properties fo:margin-left="0.0437in" fo:margin-right="0in" fo:margin-top="0.0028in" fo:margin-bottom="0in" style:contextual-spacing="false"/>
    </style:style>
    <style:style style:name="P473" style:family="paragraph" style:parent-style-name="Table_20_Paragraph">
      <style:paragraph-properties fo:margin-left="0.0736in" fo:margin-right="0in" fo:margin-top="0.0299in" fo:margin-bottom="0in" style:contextual-spacing="false" fo:line-height="103%" fo:text-indent="0.0783in" style:auto-text-indent="false"/>
    </style:style>
    <style:style style:name="P474" style:family="paragraph" style:parent-style-name="Table_20_Paragraph">
      <style:paragraph-properties fo:margin-left="0.0752in" fo:margin-right="0.0638in" fo:margin-top="0.0299in" fo:margin-bottom="0in" style:contextual-spacing="false" fo:line-height="103%" fo:text-indent="0.0035in" style:auto-text-indent="false"/>
    </style:style>
    <style:style style:name="P475" style:family="paragraph" style:parent-style-name="Table_20_Paragraph">
      <style:paragraph-properties fo:margin-left="0.039in" fo:margin-right="0.0311in" fo:margin-top="0.0299in" fo:margin-bottom="0in" style:contextual-spacing="false" fo:line-height="103%" fo:text-align="center" style:justify-single-word="false"/>
    </style:style>
    <style:style style:name="P476" style:family="paragraph" style:parent-style-name="Table_20_Paragraph">
      <style:paragraph-properties fo:margin-left="0.0839in" fo:margin-right="0.0764in" fo:margin-top="0.0299in" fo:margin-bottom="0in" style:contextual-spacing="false" fo:line-height="103%" fo:text-align="center" style:justify-single-word="false"/>
    </style:style>
    <style:style style:name="P477" style:family="paragraph" style:parent-style-name="Table_20_Paragraph">
      <style:paragraph-properties fo:margin-left="0.0071in" fo:margin-right="0in" fo:margin-top="0.0299in" fo:margin-bottom="0in" style:contextual-spacing="false" fo:text-align="center" style:justify-single-word="false"/>
    </style:style>
    <style:style style:name="P478" style:family="paragraph" style:parent-style-name="Table_20_Paragraph">
      <style:paragraph-properties fo:margin-left="0.0283in" fo:margin-right="0.0209in" fo:margin-top="0.0299in" fo:margin-bottom="0in" style:contextual-spacing="false" fo:line-height="103%">
        <style:tab-stops>
          <style:tab-stop style:position="0.578in"/>
          <style:tab-stop style:position="1.0382in"/>
        </style:tab-stops>
      </style:paragraph-properties>
    </style:style>
    <style:style style:name="P479" style:family="paragraph" style:parent-style-name="Table_20_Paragraph">
      <style:paragraph-properties fo:margin-left="0.0055in" fo:margin-right="0in" fo:margin-top="0.0299in" fo:margin-bottom="0in" style:contextual-spacing="false" fo:text-align="center" style:justify-single-word="false"/>
    </style:style>
    <style:style style:name="P480" style:family="paragraph" style:parent-style-name="Table_20_Paragraph">
      <style:paragraph-properties fo:margin-left="0.039in" fo:margin-right="0.0335in" fo:margin-top="0.0299in" fo:margin-bottom="0in" style:contextual-spacing="false" fo:text-align="center" style:justify-single-word="false"/>
    </style:style>
    <style:style style:name="P481" style:family="paragraph" style:parent-style-name="Table_20_Paragraph">
      <style:paragraph-properties fo:margin-left="0.0839in" fo:margin-right="0.0772in" fo:margin-top="0.0299in" fo:margin-bottom="0in" style:contextual-spacing="false" fo:text-align="center" style:justify-single-word="false"/>
    </style:style>
    <style:style style:name="P482" style:family="paragraph" style:parent-style-name="Table_20_Paragraph">
      <style:paragraph-properties fo:margin-left="0in" fo:margin-right="0.0201in" fo:margin-top="0.0307in" fo:margin-bottom="0in" style:contextual-spacing="false" fo:text-align="right" style:justify-single-word="false"/>
    </style:style>
    <style:style style:name="P483" style:family="paragraph" style:parent-style-name="Table_20_Paragraph">
      <style:paragraph-properties fo:margin-left="0.0319in" fo:margin-right="0in" fo:margin-top="0.0307in" fo:margin-bottom="0in" style:contextual-spacing="false" fo:text-align="center" style:justify-single-word="false"/>
    </style:style>
    <style:style style:name="P484" style:family="paragraph" style:parent-style-name="Table_20_Paragraph">
      <style:text-properties style:font-name="Times New Roman" fo:font-size="8pt" style:font-size-asian="8pt"/>
    </style:style>
    <style:style style:name="P485" style:family="paragraph" style:parent-style-name="Table_20_Paragraph">
      <style:paragraph-properties fo:margin-left="0.0839in" fo:margin-right="0in" fo:margin-top="0.0307in" fo:margin-bottom="0in" style:contextual-spacing="false" fo:text-align="center" style:justify-single-word="false"/>
    </style:style>
    <style:style style:name="P486" style:family="paragraph" style:parent-style-name="Text_20_body">
      <style:paragraph-properties fo:margin-left="1.0161in" fo:margin-right="1.7929in" fo:margin-top="0.0016in" fo:margin-bottom="0in" style:contextual-spacing="false" fo:line-height="102%"/>
    </style:style>
    <style:style style:name="P487" style:family="paragraph" style:parent-style-name="Text_20_body">
      <style:paragraph-properties fo:margin-left="1.0161in" fo:margin-right="0in" fo:margin-top="0.0016in" fo:margin-bottom="0in" style:contextual-spacing="false"/>
    </style:style>
    <style:style style:name="P488" style:family="paragraph" style:parent-style-name="Text_20_body">
      <style:paragraph-properties fo:margin-left="1.0161in" fo:margin-right="0in" fo:margin-top="0.0035in" fo:margin-bottom="0in" style:contextual-spacing="false"/>
    </style:style>
    <style:style style:name="P489" style:family="paragraph" style:parent-style-name="Text_20_body">
      <style:paragraph-properties fo:margin-left="1.0161in" fo:margin-right="0in" fo:margin-top="0.0028in" fo:margin-bottom="0in" style:contextual-spacing="false"/>
    </style:style>
    <style:style style:name="P490" style:family="paragraph" style:parent-style-name="Standard">
      <style:paragraph-properties fo:margin-left="1.0161in" fo:margin-right="0in" fo:margin-top="0.0028in" fo:margin-bottom="0in" style:contextual-spacing="false" fo:text-align="left" style:justify-single-word="false" fo:text-indent="0in" style:auto-text-indent="false"/>
    </style:style>
    <style:style style:name="P491" style:family="paragraph" style:parent-style-name="Standard">
      <style:paragraph-properties fo:margin-left="1.0161in" fo:margin-right="0in" fo:margin-top="0.0008in" fo:margin-bottom="0in" style:contextual-spacing="false" fo:text-align="left" style:justify-single-word="false" fo:text-indent="0in" style:auto-text-indent="false"/>
    </style:style>
    <style:style style:name="P492" style:family="paragraph" style:parent-style-name="Standard">
      <style:paragraph-properties fo:margin-left="1.0161in" fo:margin-right="0in" fo:margin-top="0.0035in" fo:margin-bottom="0in" style:contextual-spacing="false" fo:text-align="left" style:justify-single-word="false" fo:text-indent="0in" style:auto-text-indent="false"/>
    </style:style>
    <style:style style:name="P493" style:family="paragraph" style:parent-style-name="Text_20_body">
      <style:paragraph-properties fo:margin-top="0.1252in" fo:margin-bottom="0in" style:contextual-spacing="false"/>
    </style:style>
    <style:style style:name="P494" style:family="paragraph" style:parent-style-name="Standard">
      <style:paragraph-properties fo:margin-left="1.0563in" fo:margin-right="0in" fo:margin-top="0in" fo:margin-bottom="0in" style:contextual-spacing="false" fo:text-align="left" style:justify-single-word="false" fo:text-indent="0in" style:auto-text-indent="false"/>
    </style:style>
    <style:style style:name="P495" style:family="paragraph" style:parent-style-name="Text_20_body">
      <style:paragraph-properties fo:margin-top="0.0028in" fo:margin-bottom="0in" style:contextual-spacing="false"/>
      <style:text-properties fo:font-weight="bold" style:font-weight-asian="bold"/>
    </style:style>
    <style:style style:name="P496" style:family="paragraph" style:parent-style-name="Text_20_body">
      <style:paragraph-properties fo:margin-left="1.0563in" fo:margin-right="0in"/>
    </style:style>
    <style:style style:name="P497" style:family="paragraph" style:parent-style-name="Text_20_body">
      <style:paragraph-properties fo:margin-left="1.0563in" fo:margin-right="1.7929in" fo:margin-top="0.0016in" fo:margin-bottom="0in" style:contextual-spacing="false"/>
    </style:style>
    <style:style style:name="P498" style:family="paragraph" style:parent-style-name="Text_20_body">
      <style:paragraph-properties fo:margin-left="1.0563in" fo:margin-right="1.9091in" fo:margin-top="0.0035in" fo:margin-bottom="0in" style:contextual-spacing="false" fo:text-align="justify" style:justify-single-word="false"/>
    </style:style>
    <style:style style:name="P499" style:family="paragraph" style:parent-style-name="Text_20_body">
      <style:paragraph-properties fo:margin-left="1.0563in" fo:margin-right="1.9071in" fo:margin-top="0.0035in" fo:margin-bottom="0in" style:contextual-spacing="false" fo:text-align="justify" style:justify-single-word="false"/>
    </style:style>
    <style:style style:name="P500" style:family="paragraph" style:parent-style-name="Text_20_body">
      <style:paragraph-properties fo:margin-left="1.0563in" fo:margin-right="1.9071in" fo:margin-top="0.0047in" fo:margin-bottom="0in" style:contextual-spacing="false" fo:text-align="justify" style:justify-single-word="false"/>
    </style:style>
    <style:style style:name="P501" style:family="paragraph" style:parent-style-name="Text_20_body">
      <style:paragraph-properties fo:margin-left="1.0563in" fo:margin-right="0in" fo:margin-top="0.002in" fo:margin-bottom="0in" style:contextual-spacing="false" fo:text-align="justify" style:justify-single-word="false"/>
    </style:style>
    <style:style style:name="P502" style:family="paragraph" style:parent-style-name="Text_20_body">
      <style:paragraph-properties fo:margin-left="1.0563in" fo:margin-right="0in" fo:margin-top="0.0016in" fo:margin-bottom="0in" style:contextual-spacing="false" fo:text-align="justify" style:justify-single-word="false"/>
    </style:style>
    <style:style style:name="P503" style:family="paragraph" style:parent-style-name="Text_20_body">
      <style:paragraph-properties fo:margin-left="1.0563in" fo:margin-right="0in" fo:margin-top="0.0008in" fo:margin-bottom="0in" style:contextual-spacing="false" fo:text-align="justify" style:justify-single-word="false"/>
    </style:style>
    <style:style style:name="P504" style:family="paragraph" style:parent-style-name="Text_20_body">
      <style:paragraph-properties fo:margin-left="1.0563in" fo:margin-right="1.422in" fo:margin-top="0.0016in" fo:margin-bottom="0in" style:contextual-spacing="false"/>
    </style:style>
    <style:style style:name="P505" style:family="paragraph" style:parent-style-name="Standard">
      <style:paragraph-properties fo:margin-left="1.0563in" fo:margin-right="0in" fo:margin-top="0.0028in" fo:margin-bottom="0in" style:contextual-spacing="false" fo:text-align="left" style:justify-single-word="false" fo:text-indent="0in" style:auto-text-indent="false"/>
    </style:style>
    <style:style style:name="P506" style:family="paragraph" style:parent-style-name="Text_20_body">
      <style:paragraph-properties fo:margin-left="1.0563in" fo:margin-right="1.7929in" fo:margin-top="0.0008in" fo:margin-bottom="0in" style:contextual-spacing="false"/>
    </style:style>
    <style:style style:name="P507" style:family="paragraph" style:parent-style-name="Text_20_body" style:master-page-name="Converted22">
      <style:paragraph-properties style:page-number="auto"/>
    </style:style>
    <style:style style:name="P508" style:family="paragraph" style:parent-style-name="Text_20_body">
      <style:paragraph-properties fo:margin-top="0.0362in" fo:margin-bottom="0in" style:contextual-spacing="false"/>
    </style:style>
    <style:style style:name="P509" style:family="paragraph" style:parent-style-name="Standard">
      <style:paragraph-properties fo:margin-left="1.0563in" fo:margin-right="0in" fo:margin-top="0in" fo:margin-bottom="0in" style:contextual-spacing="false" fo:text-align="justify" style:justify-single-word="false" fo:text-indent="0in" style:auto-text-indent="false"/>
    </style:style>
    <style:style style:name="P510" style:family="paragraph" style:parent-style-name="Text_20_body">
      <style:paragraph-properties fo:margin-left="1.0563in" fo:margin-right="0in" fo:text-align="justify" style:justify-single-word="false"/>
    </style:style>
    <style:style style:name="P511" style:family="paragraph" style:parent-style-name="Standard">
      <style:paragraph-properties fo:margin-left="1.0563in" fo:margin-right="0in" fo:margin-top="0.0016in" fo:margin-bottom="0in" style:contextual-spacing="false" fo:text-align="justify" style:justify-single-word="false" fo:text-indent="0in" style:auto-text-indent="false"/>
    </style:style>
    <style:style style:name="P512" style:family="paragraph" style:parent-style-name="Text_20_body">
      <style:paragraph-properties fo:margin-left="1.0563in" fo:margin-right="1.8972in" fo:margin-top="0.0008in" fo:margin-bottom="0in" style:contextual-spacing="false"/>
    </style:style>
    <style:style style:name="P513" style:family="paragraph" style:parent-style-name="Text_20_body">
      <style:paragraph-properties fo:margin-left="1.0563in" fo:margin-right="2.6362in" fo:margin-top="0.0028in" fo:margin-bottom="0in" style:contextual-spacing="false"/>
    </style:style>
    <style:style style:name="P514" style:family="paragraph" style:parent-style-name="Standard">
      <style:paragraph-properties fo:margin-left="1.0563in" fo:margin-right="0in" fo:margin-top="0.0028in" fo:margin-bottom="0in" style:contextual-spacing="false" fo:text-align="justify" style:justify-single-word="false" fo:text-indent="0in" style:auto-text-indent="false"/>
    </style:style>
    <style:style style:name="P515" style:family="paragraph" style:parent-style-name="Standard">
      <style:paragraph-properties fo:margin-left="1.0563in" fo:margin-right="0in" fo:margin-top="0.0008in" fo:margin-bottom="0in" style:contextual-spacing="false" fo:text-align="justify" style:justify-single-word="false" fo:text-indent="0in" style:auto-text-indent="false"/>
    </style:style>
    <style:style style:name="P516" style:family="paragraph" style:parent-style-name="Text_20_body">
      <style:paragraph-properties fo:margin-left="1.4181in" fo:margin-right="0in" fo:margin-top="0.0016in" fo:margin-bottom="0in" style:contextual-spacing="false"/>
    </style:style>
    <style:style style:name="P517" style:family="paragraph" style:parent-style-name="List_20_Paragraph" style:list-style-name="WWNum1">
      <style:paragraph-properties fo:margin-left="1.422in" fo:margin-right="0in" fo:margin-top="0.0016in" fo:margin-bottom="0in" style:contextual-spacing="false" fo:line-height="100%" fo:text-align="left" style:justify-single-word="false" fo:text-indent="-0.1827in" style:auto-text-indent="false">
        <style:tab-stops>
          <style:tab-stop style:position="1.422in"/>
        </style:tab-stops>
      </style:paragraph-properties>
    </style:style>
    <style:style style:name="P518" style:family="paragraph" style:parent-style-name="List_20_Paragraph" style:list-style-name="WWNum1">
      <style:paragraph-properties fo:margin-left="1.422in" fo:margin-right="0in" fo:margin-top="0.0008in" fo:margin-bottom="0in" style:contextual-spacing="false" fo:line-height="100%" fo:text-align="left" style:justify-single-word="false" fo:text-indent="-0.1827in" style:auto-text-indent="false">
        <style:tab-stops>
          <style:tab-stop style:position="1.422in"/>
        </style:tab-stops>
      </style:paragraph-properties>
    </style:style>
    <style:style style:name="P519" style:family="paragraph" style:parent-style-name="Text_20_body">
      <style:paragraph-properties fo:margin-left="1.0563in" fo:margin-right="1.9043in" fo:margin-top="0.0016in" fo:margin-bottom="0in" style:contextual-spacing="false" fo:text-align="justify" style:justify-single-word="false"/>
    </style:style>
    <style:style style:name="P520" style:family="paragraph" style:parent-style-name="Standard">
      <style:paragraph-properties fo:margin-left="1.0563in" fo:margin-right="0in" fo:margin-top="0.0193in" fo:margin-bottom="0in" style:contextual-spacing="false" fo:text-align="justify" style:justify-single-word="false" fo:text-indent="0in" style:auto-text-indent="false"/>
    </style:style>
    <style:style style:name="P521" style:family="paragraph" style:parent-style-name="Standard">
      <style:paragraph-properties fo:margin-left="1.0563in" fo:margin-right="0in" fo:margin-top="0.0016in" fo:margin-bottom="0in" style:contextual-spacing="false" fo:text-align="left" style:justify-single-word="false" fo:text-indent="0in" style:auto-text-indent="false"/>
    </style:style>
    <style:style style:name="P522" style:family="paragraph" style:parent-style-name="Text_20_body" style:master-page-name="Converted23">
      <style:paragraph-properties style:page-number="auto"/>
    </style:style>
    <style:style style:name="P523" style:family="paragraph" style:parent-style-name="Text_20_body">
      <style:paragraph-properties fo:margin-top="0.002in" fo:margin-bottom="0in" style:contextual-spacing="false"/>
    </style:style>
    <style:style style:name="P524" style:family="paragraph" style:parent-style-name="Standard">
      <style:paragraph-properties fo:margin-left="0.9882in" fo:margin-right="4.9811in" fo:margin-top="0in" fo:margin-bottom="0in" style:contextual-spacing="false" style:line-height-at-least="0.2638in" fo:text-align="left" style:justify-single-word="false" fo:text-indent="0in" style:auto-text-indent="false"/>
    </style:style>
    <style:style style:name="P525" style:family="paragraph" style:parent-style-name="Text_20_body">
      <style:paragraph-properties fo:margin-left="0.9882in" fo:margin-right="1.7929in" fo:margin-top="0.0047in" fo:margin-bottom="0in" style:contextual-spacing="false" fo:line-height="103%"/>
    </style:style>
    <style:style style:name="P526" style:family="paragraph" style:parent-style-name="Standard">
      <style:paragraph-properties fo:margin-left="0.9882in" fo:margin-right="0in" fo:margin-top="0.0016in" fo:margin-bottom="0in" style:contextual-spacing="false" fo:text-align="left" style:justify-single-word="false" fo:text-indent="0in" style:auto-text-indent="false"/>
    </style:style>
    <style:style style:name="P527" style:family="paragraph" style:parent-style-name="Text_20_body">
      <style:paragraph-properties fo:margin-left="0.9882in" fo:margin-right="1.8535in" fo:margin-top="0.0043in" fo:margin-bottom="0in" style:contextual-spacing="false" fo:line-height="103%" fo:text-align="justify" style:justify-single-word="false" fo:text-indent="-0.0008in" style:auto-text-indent="false"/>
    </style:style>
    <style:style style:name="P528" style:family="paragraph" style:parent-style-name="Text_20_body">
      <style:paragraph-properties fo:margin-left="0.9882in" fo:margin-right="1.8555in" fo:margin-top="0.002in" fo:margin-bottom="0in" style:contextual-spacing="false" fo:line-height="103%" fo:text-align="justify" style:justify-single-word="false"/>
    </style:style>
    <style:style style:name="P529" style:family="paragraph" style:parent-style-name="Text_20_body">
      <style:paragraph-properties fo:margin-left="0.9882in" fo:margin-right="1.8508in" fo:margin-top="0.0016in" fo:margin-bottom="0in" style:contextual-spacing="false" fo:line-height="103%" fo:text-align="justify" style:justify-single-word="false"/>
    </style:style>
    <style:style style:name="P530" style:family="paragraph" style:parent-style-name="Text_20_body">
      <style:paragraph-properties fo:margin-left="0.9882in" fo:margin-right="0in" fo:margin-top="0.0016in" fo:margin-bottom="0in" style:contextual-spacing="false"/>
    </style:style>
    <style:style style:name="P531" style:family="paragraph" style:parent-style-name="Text_20_body">
      <style:paragraph-properties fo:margin-left="0.9882in" fo:margin-right="3.1701in" fo:margin-top="0.0047in" fo:margin-bottom="0in" style:contextual-spacing="false" fo:line-height="103%"/>
    </style:style>
    <style:style style:name="P532" style:family="paragraph" style:parent-style-name="Text_20_body">
      <style:paragraph-properties fo:margin-left="0.9882in" fo:margin-right="1.852in" fo:margin-top="0.0016in" fo:margin-bottom="0in" style:contextual-spacing="false" fo:line-height="103%"/>
    </style:style>
    <style:style style:name="P533" style:family="paragraph" style:parent-style-name="Standard">
      <style:paragraph-properties fo:margin-left="0.9882in" fo:margin-right="0in" fo:margin-top="0.0047in" fo:margin-bottom="0in" style:contextual-spacing="false" fo:text-align="left" style:justify-single-word="false" fo:text-indent="0in" style:auto-text-indent="false"/>
    </style:style>
    <style:style style:name="P534" style:family="paragraph" style:parent-style-name="Text_20_body">
      <style:paragraph-properties fo:margin-left="0.9882in" fo:margin-right="1.7929in" fo:margin-top="0.0043in" fo:margin-bottom="0in" style:contextual-spacing="false" fo:line-height="103%" fo:text-indent="-0.0008in" style:auto-text-indent="false"/>
    </style:style>
    <style:style style:name="P535" style:family="paragraph" style:parent-style-name="Standard">
      <style:paragraph-properties fo:margin-left="0.9882in" fo:margin-right="0in" fo:margin-top="0.0043in" fo:margin-bottom="0in" style:contextual-spacing="false" fo:text-align="left" style:justify-single-word="false" fo:text-indent="0in" style:auto-text-indent="false"/>
    </style:style>
    <style:style style:name="P536" style:family="paragraph" style:parent-style-name="Text_20_body" style:master-page-name="Converted24">
      <style:paragraph-properties style:page-number="auto"/>
    </style:style>
    <style:style style:name="P537" style:family="paragraph" style:parent-style-name="Text_20_body">
      <style:paragraph-properties fo:margin-top="0.1118in" fo:margin-bottom="0in" style:contextual-spacing="false"/>
    </style:style>
    <style:style style:name="P538" style:family="paragraph" style:parent-style-name="Standard">
      <style:paragraph-properties fo:margin-left="0.9311in" fo:margin-right="4.9811in" fo:margin-top="0in" fo:margin-bottom="0in" style:contextual-spacing="false" style:line-height-at-least="0.2638in" fo:text-align="left" style:justify-single-word="false" fo:text-indent="0in" style:auto-text-indent="false"/>
    </style:style>
    <style:style style:name="P539" style:family="paragraph" style:parent-style-name="Text_20_body">
      <style:paragraph-properties fo:margin-left="0.9311in" fo:margin-right="1.7929in" fo:margin-top="0.0063in" fo:margin-bottom="0in" style:contextual-spacing="false" fo:line-height="104%"/>
    </style:style>
    <style:style style:name="P540" style:family="paragraph" style:parent-style-name="Standard">
      <style:paragraph-properties fo:margin-left="0.9311in" fo:margin-right="0in" fo:margin-top="0in" fo:margin-bottom="0in" style:contextual-spacing="false" fo:line-height="0.128in" fo:text-align="left" style:justify-single-word="false" fo:text-indent="0in" style:auto-text-indent="false"/>
    </style:style>
    <style:style style:name="P541" style:family="paragraph" style:parent-style-name="Text_20_body">
      <style:paragraph-properties fo:margin-left="0.9311in" fo:margin-right="1.8902in" fo:margin-top="0.0055in" fo:margin-bottom="0in" style:contextual-spacing="false" fo:line-height="104%" fo:text-align="justify" style:justify-single-word="false" fo:text-indent="-0.0008in" style:auto-text-indent="false"/>
    </style:style>
    <style:style style:name="P542" style:family="paragraph" style:parent-style-name="Text_20_body">
      <style:paragraph-properties fo:margin-left="0.9311in" fo:margin-right="0in" fo:margin-top="0in" fo:margin-bottom="0.0016in" style:contextual-spacing="false" fo:line-height="0.128in"/>
    </style:style>
    <style:style style:name="P543" style:family="paragraph" style:parent-style-name="Table_20_Paragraph">
      <style:paragraph-properties fo:margin-left="0.0035in" fo:margin-right="0in" fo:margin-top="0.072in" fo:margin-bottom="0in" style:contextual-spacing="false" fo:text-align="center" style:justify-single-word="false"/>
    </style:style>
    <style:style style:name="P544" style:family="paragraph" style:parent-style-name="Table_20_Paragraph">
      <style:paragraph-properties fo:margin-left="0.0075in" fo:margin-right="0.0028in" fo:margin-top="0.072in" fo:margin-bottom="0in" style:contextual-spacing="false" fo:text-align="center" style:justify-single-word="false"/>
    </style:style>
    <style:style style:name="P545" style:family="paragraph" style:parent-style-name="Table_20_Paragraph">
      <style:paragraph-properties fo:margin-left="0.0063in" fo:margin-right="0in" fo:margin-top="0.072in" fo:margin-bottom="0in" style:contextual-spacing="false" fo:text-align="center" style:justify-single-word="false"/>
    </style:style>
    <style:style style:name="P546" style:family="paragraph" style:parent-style-name="Table_20_Paragraph">
      <style:paragraph-properties fo:margin-left="0.0071in" fo:margin-right="0in" fo:margin-top="0.072in" fo:margin-bottom="0in" style:contextual-spacing="false" fo:text-align="center" style:justify-single-word="false"/>
    </style:style>
    <style:style style:name="P547" style:family="paragraph" style:parent-style-name="Table_20_Paragraph">
      <style:paragraph-properties fo:margin-left="0.0228in" fo:margin-right="0.0165in" fo:margin-top="0.072in" fo:margin-bottom="0in" style:contextual-spacing="false" fo:text-align="center" style:justify-single-word="false"/>
    </style:style>
    <style:style style:name="P548" style:family="paragraph" style:parent-style-name="Table_20_Paragraph">
      <style:paragraph-properties fo:margin-left="0.0154in" fo:margin-right="0.0091in" fo:margin-top="0.072in" fo:margin-bottom="0in" style:contextual-spacing="false" fo:text-align="center" style:justify-single-word="false"/>
    </style:style>
    <style:style style:name="P549" style:family="paragraph" style:parent-style-name="Table_20_Paragraph">
      <style:paragraph-properties fo:margin-left="0.0043in" fo:margin-right="0.0008in" fo:margin-top="0.072in" fo:margin-bottom="0in" style:contextual-spacing="false" fo:text-align="center" style:justify-single-word="false"/>
    </style:style>
    <style:style style:name="P550" style:family="paragraph" style:parent-style-name="Table_20_Paragraph">
      <style:paragraph-properties fo:margin-left="0.002in" fo:margin-right="0.0016in" fo:margin-top="0.072in" fo:margin-bottom="0in" style:contextual-spacing="false" fo:text-align="center" style:justify-single-word="false"/>
    </style:style>
    <style:style style:name="P551" style:family="paragraph" style:parent-style-name="Table_20_Paragraph">
      <style:text-properties fo:font-size="5pt" style:font-size-asian="5pt"/>
    </style:style>
    <style:style style:name="P552" style:family="paragraph" style:parent-style-name="Table_20_Paragraph">
      <style:paragraph-properties fo:margin-top="0.0744in" fo:margin-bottom="0in" style:contextual-spacing="false"/>
      <style:text-properties fo:font-size="5pt" style:font-size-asian="5pt"/>
    </style:style>
    <style:style style:name="P553" style:family="paragraph" style:parent-style-name="Table_20_Paragraph">
      <style:paragraph-properties fo:margin-left="0.0075in" fo:margin-right="0in" fo:margin-top="0.0008in" fo:margin-bottom="0in" style:contextual-spacing="false" fo:text-align="center" style:justify-single-word="false"/>
    </style:style>
    <style:style style:name="P554" style:family="paragraph" style:parent-style-name="Table_20_Paragraph">
      <style:paragraph-properties fo:margin-left="0.0571in" fo:margin-right="0.0492in" fo:margin-top="0.0102in" fo:margin-bottom="0in" style:contextual-spacing="false" style:line-height-at-least="0.0902in" fo:text-align="justify" style:justify-single-word="false"/>
    </style:style>
    <style:style style:name="P555" style:family="paragraph" style:parent-style-name="Table_20_Paragraph">
      <style:paragraph-properties fo:margin-top="0.0543in" fo:margin-bottom="0in" style:contextual-spacing="false"/>
      <style:text-properties fo:font-size="5pt" style:font-size-asian="5pt"/>
    </style:style>
    <style:style style:name="P556" style:family="paragraph" style:parent-style-name="Table_20_Paragraph">
      <style:paragraph-properties fo:margin-top="0.0752in" fo:margin-bottom="0in" style:contextual-spacing="false"/>
      <style:text-properties fo:font-size="5pt" style:font-size-asian="5pt"/>
    </style:style>
    <style:style style:name="P557" style:family="paragraph" style:parent-style-name="Table_20_Paragraph">
      <style:paragraph-properties fo:margin-left="0.0228in" fo:margin-right="0.0161in" fo:margin-top="0.0008in" fo:margin-bottom="0in" style:contextual-spacing="false" fo:text-align="center" style:justify-single-word="false"/>
    </style:style>
    <style:style style:name="P558" style:family="paragraph" style:parent-style-name="Table_20_Paragraph">
      <style:paragraph-properties fo:margin-left="0.0063in" fo:margin-right="0.0154in" fo:text-align="center" style:justify-single-word="false"/>
    </style:style>
    <style:style style:name="P559" style:family="paragraph" style:parent-style-name="Table_20_Paragraph">
      <style:paragraph-properties fo:margin-left="0.0043in" fo:margin-right="0in" fo:text-align="center" style:justify-single-word="false"/>
    </style:style>
    <style:style style:name="P560" style:family="paragraph" style:parent-style-name="Table_20_Paragraph">
      <style:paragraph-properties fo:margin-left="0in" fo:margin-right="0.05in" fo:margin-top="0.0307in" fo:margin-bottom="0in" style:contextual-spacing="false" fo:text-align="right" style:justify-single-word="false"/>
    </style:style>
    <style:style style:name="P561" style:family="paragraph" style:parent-style-name="Table_20_Paragraph">
      <style:paragraph-properties fo:margin-left="0.002in" fo:margin-right="0in" fo:margin-top="0.0307in" fo:margin-bottom="0in" style:contextual-spacing="false" fo:text-align="center" style:justify-single-word="false"/>
    </style:style>
    <style:style style:name="P562" style:family="paragraph" style:parent-style-name="Text_20_body">
      <style:paragraph-properties fo:margin-left="0.9311in" fo:margin-right="1.8862in" fo:margin-top="0.0028in" fo:margin-bottom="0in" style:contextual-spacing="false" fo:line-height="104%" fo:text-align="justify" style:justify-single-word="false"/>
    </style:style>
    <style:style style:name="P563" style:family="paragraph" style:parent-style-name="Text_20_body">
      <style:paragraph-properties fo:margin-left="0.9311in" fo:margin-right="3.1701in" fo:line-height="104%"/>
    </style:style>
    <style:style style:name="P564" style:family="paragraph" style:parent-style-name="Text_20_body">
      <style:paragraph-properties fo:margin-left="0.9311in" fo:margin-right="1.7929in" fo:line-height="104%"/>
    </style:style>
    <style:style style:name="P565" style:family="paragraph" style:parent-style-name="Standard">
      <style:paragraph-properties fo:margin-left="0.9311in" fo:margin-right="0in" fo:margin-top="0.0043in" fo:margin-bottom="0in" style:contextual-spacing="false" fo:text-align="left" style:justify-single-word="false" fo:text-indent="0in" style:auto-text-indent="false"/>
    </style:style>
    <style:style style:name="P566" style:family="paragraph" style:parent-style-name="Text_20_body">
      <style:paragraph-properties fo:margin-left="0.9311in" fo:margin-right="1.8701in" fo:margin-top="0.0055in" fo:margin-bottom="0in" style:contextual-spacing="false" fo:line-height="104%"/>
    </style:style>
    <style:style style:name="P567" style:family="paragraph" style:parent-style-name="Standard">
      <style:paragraph-properties fo:margin-left="0.9307in" fo:margin-right="0in" fo:margin-top="0.0047in" fo:margin-bottom="0in" style:contextual-spacing="false" fo:text-align="left" style:justify-single-word="false" fo:text-indent="0in" style:auto-text-indent="false"/>
    </style:style>
    <style:style style:name="P568" style:family="paragraph" style:parent-style-name="Text_20_body" style:master-page-name="Converted25">
      <style:paragraph-properties style:page-number="auto"/>
    </style:style>
    <style:style style:name="P569" style:family="paragraph" style:parent-style-name="Text_20_body">
      <style:paragraph-properties fo:margin-top="0.1008in" fo:margin-bottom="0in" style:contextual-spacing="false"/>
    </style:style>
    <style:style style:name="P570" style:family="paragraph" style:parent-style-name="Standard">
      <style:paragraph-properties fo:margin-left="1.0319in" fo:margin-right="0in" fo:margin-top="0in" fo:margin-bottom="0in" style:contextual-spacing="false" fo:text-align="left" style:justify-single-word="false" fo:text-indent="0in" style:auto-text-indent="false"/>
    </style:style>
    <style:style style:name="P571" style:family="paragraph" style:parent-style-name="Text_20_body">
      <style:paragraph-properties fo:margin-top="0.0047in" fo:margin-bottom="0in" style:contextual-spacing="false"/>
      <style:text-properties fo:font-weight="bold" style:font-weight-asian="bold"/>
    </style:style>
    <style:style style:name="P572" style:family="paragraph" style:parent-style-name="Text_20_body">
      <style:paragraph-properties fo:margin-left="1.0319in" fo:margin-right="0in"/>
    </style:style>
    <style:style style:name="P573" style:family="paragraph" style:parent-style-name="Text_20_body">
      <style:paragraph-properties fo:margin-left="1.0319in" fo:margin-right="1.422in" fo:margin-top="0.0028in" fo:margin-bottom="0in" style:contextual-spacing="false" fo:line-height="102%"/>
    </style:style>
    <style:style style:name="P574" style:family="paragraph" style:parent-style-name="Standard">
      <style:paragraph-properties fo:margin-left="1.0319in" fo:margin-right="0in" fo:margin-top="0in" fo:margin-bottom="0in" style:contextual-spacing="false" fo:line-height="0.128in" fo:text-align="left" style:justify-single-word="false" fo:text-indent="0in" style:auto-text-indent="false"/>
    </style:style>
    <style:style style:name="P575" style:family="paragraph" style:parent-style-name="Text_20_body">
      <style:paragraph-properties fo:margin-left="1.0319in" fo:margin-right="0in" fo:margin-top="0.002in" fo:margin-bottom="0in" style:contextual-spacing="false"/>
    </style:style>
    <style:style style:name="P576" style:family="paragraph" style:parent-style-name="Text_20_body">
      <style:paragraph-properties fo:margin-left="1.0319in" fo:margin-right="0in" fo:margin-top="0.0028in" fo:margin-bottom="0in" style:contextual-spacing="false"/>
    </style:style>
    <style:style style:name="P577" style:family="paragraph" style:parent-style-name="Text_20_body">
      <style:paragraph-properties fo:margin-left="1.0319in" fo:margin-right="1.7929in" fo:margin-top="0.002in" fo:margin-bottom="0in" style:contextual-spacing="false" fo:line-height="102%"/>
    </style:style>
    <style:style style:name="P578" style:family="paragraph" style:parent-style-name="Text_20_body">
      <style:paragraph-properties fo:margin-left="1.0319in" fo:margin-right="2.0445in" fo:line-height="102%"/>
    </style:style>
    <style:style style:name="P579" style:family="paragraph" style:parent-style-name="List_20_Paragraph" style:list-style-name="WWNum2">
      <style:paragraph-properties fo:margin-left="1.2819in" fo:margin-right="0in" fo:margin-top="0in" fo:margin-bottom="0in" style:contextual-spacing="false" fo:line-height="0.128in" fo:text-align="left" style:justify-single-word="false" fo:text-indent="-0.2189in" style:auto-text-indent="false">
        <style:tab-stops>
          <style:tab-stop style:position="1.2819in"/>
        </style:tab-stops>
      </style:paragraph-properties>
    </style:style>
    <style:style style:name="P580" style:family="paragraph" style:parent-style-name="Table_20_Paragraph">
      <style:paragraph-properties fo:margin-left="0.0028in" fo:margin-right="0.0008in" fo:margin-top="0.0299in" fo:margin-bottom="0in" style:contextual-spacing="false" fo:text-align="center" style:justify-single-word="false"/>
    </style:style>
    <style:style style:name="P581" style:family="paragraph" style:parent-style-name="Table_20_Paragraph">
      <style:paragraph-properties fo:margin-left="0.0075in" fo:margin-right="0.0016in" fo:margin-top="0.0709in" fo:margin-bottom="0in" style:contextual-spacing="false" fo:text-align="center" style:justify-single-word="false"/>
    </style:style>
    <style:style style:name="P582" style:family="paragraph" style:parent-style-name="Table_20_Paragraph">
      <style:paragraph-properties fo:margin-left="0.0063in" fo:margin-right="0in" fo:margin-top="0.0709in" fo:margin-bottom="0in" style:contextual-spacing="false" fo:text-align="center" style:justify-single-word="false"/>
    </style:style>
    <style:style style:name="P583" style:family="paragraph" style:parent-style-name="Table_20_Paragraph">
      <style:paragraph-properties fo:margin-left="0.0063in" fo:margin-right="0.0016in" fo:margin-top="0.0709in" fo:margin-bottom="0in" style:contextual-spacing="false" fo:text-align="center" style:justify-single-word="false"/>
    </style:style>
    <style:style style:name="P584" style:family="paragraph" style:parent-style-name="Table_20_Paragraph">
      <style:paragraph-properties fo:margin-left="0.0055in" fo:margin-right="0.0189in" fo:margin-top="0.0709in" fo:margin-bottom="0in" style:contextual-spacing="false" fo:text-align="center" style:justify-single-word="false"/>
    </style:style>
    <style:style style:name="P585" style:family="paragraph" style:parent-style-name="Table_20_Paragraph">
      <style:paragraph-properties fo:margin-left="0.1543in" fo:margin-right="0.0902in" fo:margin-top="0.0299in" fo:margin-bottom="0in" style:contextual-spacing="false" fo:line-height="104%" fo:text-indent="-0.0563in" style:auto-text-indent="false"/>
    </style:style>
    <style:style style:name="P586" style:family="paragraph" style:parent-style-name="Table_20_Paragraph">
      <style:paragraph-properties fo:margin-left="0.1555in" fo:margin-right="0in" fo:margin-top="0.0299in" fo:margin-bottom="0in" style:contextual-spacing="false" fo:line-height="104%" fo:text-indent="-0.0598in" style:auto-text-indent="false"/>
    </style:style>
    <style:style style:name="P587" style:family="paragraph" style:parent-style-name="Table_20_Paragraph">
      <style:paragraph-properties fo:margin-top="0.0118in" fo:margin-bottom="0in" style:contextual-spacing="false"/>
      <style:text-properties fo:font-size="5pt" style:font-size-asian="5pt"/>
    </style:style>
    <style:style style:name="P588" style:family="paragraph" style:parent-style-name="Table_20_Paragraph">
      <style:paragraph-properties fo:margin-left="0.0075in" fo:margin-right="0.0008in" fo:text-align="center" style:justify-single-word="false"/>
    </style:style>
    <style:style style:name="P589" style:family="paragraph" style:parent-style-name="Table_20_Paragraph">
      <style:paragraph-properties fo:margin-left="0.0555in" fo:margin-right="0.0492in" fo:margin-top="0.0299in" fo:margin-bottom="0in" style:contextual-spacing="false" fo:line-height="104%" fo:text-align="justify" style:justify-single-word="false"/>
    </style:style>
    <style:style style:name="P590" style:family="paragraph" style:parent-style-name="Table_20_Paragraph" style:list-style-name="WWNum3">
      <style:paragraph-properties fo:margin-left="0.1055in" fo:margin-right="0in" fo:margin-top="0in" fo:margin-bottom="0in" style:contextual-spacing="false" fo:line-height="0.0839in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591" style:family="paragraph" style:parent-style-name="Table_20_Paragraph" style:list-style-name="WWNum3">
      <style:paragraph-properties fo:margin-left="0.1402in" fo:margin-right="0in" fo:margin-top="0.0035in" fo:margin-bottom="0in" style:contextual-spacing="false" fo:line-height="100%" fo:text-align="left" style:justify-single-word="false" fo:text-indent="-0.0846in" style:auto-text-indent="false">
        <style:tab-stops>
          <style:tab-stop style:position="0.1402in"/>
        </style:tab-stops>
      </style:paragraph-properties>
    </style:style>
    <style:style style:name="P592" style:family="paragraph" style:parent-style-name="Table_20_Paragraph">
      <style:paragraph-properties fo:margin-left="0.0555in" fo:margin-right="0in" fo:margin-top="0.0035in" fo:margin-bottom="0in" style:contextual-spacing="false"/>
    </style:style>
    <style:style style:name="P593" style:family="paragraph" style:parent-style-name="Table_20_Paragraph" style:list-style-name="WWNum3">
      <style:paragraph-properties fo:margin-left="0.0555in" fo:margin-right="0.048in" fo:margin-top="0.0028in" fo:margin-bottom="0in" style:contextual-spacing="false" fo:line-height="104%" fo:text-align="justify" style:justify-single-word="false" fo:text-indent="-0.0008in" style:auto-text-indent="false">
        <style:tab-stops>
          <style:tab-stop style:position="0.0555in"/>
          <style:tab-stop style:position="0.1283in"/>
        </style:tab-stops>
      </style:paragraph-properties>
    </style:style>
    <style:style style:name="P594" style:family="paragraph" style:parent-style-name="Table_20_Paragraph">
      <style:paragraph-properties fo:margin-left="0.0063in" fo:margin-right="0.0008in" fo:text-align="center" style:justify-single-word="false"/>
    </style:style>
    <style:style style:name="P595" style:family="paragraph" style:parent-style-name="Table_20_Paragraph">
      <style:paragraph-properties fo:margin-left="0.0181in" fo:margin-right="0.0134in" fo:text-align="center" style:justify-single-word="false"/>
    </style:style>
    <style:style style:name="P596" style:family="paragraph" style:parent-style-name="Table_20_Paragraph">
      <style:paragraph-properties fo:margin-left="0.15in" fo:margin-right="0in"/>
    </style:style>
    <style:style style:name="P597" style:family="paragraph" style:parent-style-name="Table_20_Paragraph">
      <style:paragraph-properties fo:margin-left="0.1516in" fo:margin-right="0in"/>
    </style:style>
    <style:style style:name="P598" style:family="paragraph" style:parent-style-name="Text_20_body">
      <style:paragraph-properties fo:margin-top="0.0055in" fo:margin-bottom="0.0008in" style:contextual-spacing="false"/>
      <style:text-properties fo:font-size="8.5pt" style:font-size-asian="8.5pt"/>
    </style:style>
    <style:style style:name="P599" style:family="paragraph" style:parent-style-name="Table_20_Paragraph">
      <style:paragraph-properties fo:margin-top="0.0457in" fo:margin-bottom="0in" style:contextual-spacing="false"/>
      <style:text-properties fo:font-size="5pt" style:font-size-asian="5pt"/>
    </style:style>
    <style:style style:name="P600" style:family="paragraph" style:parent-style-name="Table_20_Paragraph">
      <style:paragraph-properties fo:margin-left="0.0555in" fo:margin-right="0.0492in" fo:margin-top="0.0291in" fo:margin-bottom="0in" style:contextual-spacing="false" fo:line-height="104%" fo:text-align="justify" style:justify-single-word="false"/>
    </style:style>
    <style:style style:name="P601" style:family="paragraph" style:parent-style-name="Table_20_Paragraph" style:list-style-name="WWNum4">
      <style:paragraph-properties fo:margin-left="0.0555in" fo:margin-right="0.0516in" fo:margin-top="0in" fo:margin-bottom="0in" style:contextual-spacing="false" fo:line-height="104%" fo:text-align="left" style:justify-single-word="false" fo:text-indent="-0.0008in" style:auto-text-indent="false">
        <style:tab-stops>
          <style:tab-stop style:position="0.0555in"/>
          <style:tab-stop style:position="0.1173in"/>
        </style:tab-stops>
      </style:paragraph-properties>
    </style:style>
    <style:style style:name="P602" style:family="paragraph" style:parent-style-name="Table_20_Paragraph" style:list-style-name="WWNum4">
      <style:paragraph-properties fo:margin-left="0.0555in" fo:margin-right="0.0508in" fo:margin-top="0in" fo:margin-bottom="0in" style:contextual-spacing="false" fo:line-height="104%" fo:text-align="left" style:justify-single-word="false" fo:text-indent="0in" style:auto-text-indent="false">
        <style:tab-stops>
          <style:tab-stop style:position="0.139in"/>
        </style:tab-stops>
      </style:paragraph-properties>
    </style:style>
    <style:style style:name="P603" style:family="paragraph" style:parent-style-name="Table_20_Paragraph" style:list-style-name="WWNum4">
      <style:paragraph-properties fo:margin-left="0.1055in" fo:margin-right="0in" fo:margin-top="0in" fo:margin-bottom="0in" style:contextual-spacing="false" fo:line-height="0.0846in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04" style:family="paragraph" style:parent-style-name="Table_20_Paragraph" style:list-style-name="WWNum4">
      <style:paragraph-properties fo:margin-left="0.1055in" fo:margin-right="0in" fo:margin-top="0.0028in" fo:margin-bottom="0in" style:contextual-spacing="false" fo:line-height="100%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05" style:family="paragraph" style:parent-style-name="Table_20_Paragraph" style:list-style-name="WWNum4">
      <style:paragraph-properties fo:margin-left="0.1055in" fo:margin-right="0in" fo:margin-top="0.0035in" fo:margin-bottom="0in" style:contextual-spacing="false" fo:line-height="100%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06" style:family="paragraph" style:parent-style-name="Table_20_Paragraph" style:list-style-name="WWNum4">
      <style:paragraph-properties fo:margin-left="0.0555in" fo:margin-right="0.0508in" fo:margin-top="0.0035in" fo:margin-bottom="0in" style:contextual-spacing="false" fo:line-height="104%" fo:text-align="left" style:justify-single-word="false" fo:text-indent="0in" style:auto-text-indent="false">
        <style:tab-stops>
          <style:tab-stop style:position="0.1189in"/>
        </style:tab-stops>
      </style:paragraph-properties>
    </style:style>
    <style:style style:name="P607" style:family="paragraph" style:parent-style-name="Table_20_Paragraph" style:list-style-name="WWNum4">
      <style:paragraph-properties fo:margin-left="0.0555in" fo:margin-right="0.052in" fo:margin-top="0in" fo:margin-bottom="0in" style:contextual-spacing="false" fo:line-height="104%" fo:text-align="left" style:justify-single-word="false" fo:text-indent="0in" style:auto-text-indent="false">
        <style:tab-stops>
          <style:tab-stop style:position="0.1138in"/>
        </style:tab-stops>
      </style:paragraph-properties>
    </style:style>
    <style:style style:name="P608" style:family="paragraph" style:parent-style-name="Table_20_Paragraph" style:list-style-name="WWNum4">
      <style:paragraph-properties fo:margin-left="0.0555in" fo:margin-right="0.0472in" fo:margin-top="0.0028in" fo:margin-bottom="0in" style:contextual-spacing="false" fo:line-height="104%" fo:text-align="justify" style:justify-single-word="false" fo:text-indent="-0.0008in" style:auto-text-indent="false">
        <style:tab-stops>
          <style:tab-stop style:position="0.0555in"/>
          <style:tab-stop style:position="0.1283in"/>
        </style:tab-stops>
      </style:paragraph-properties>
    </style:style>
    <style:style style:name="P609" style:family="paragraph" style:parent-style-name="Table_20_Paragraph">
      <style:paragraph-properties fo:margin-left="0.0189in" fo:margin-right="0.0134in" fo:text-align="center" style:justify-single-word="false"/>
    </style:style>
    <style:style style:name="P610" style:family="paragraph" style:parent-style-name="Table_20_Paragraph">
      <style:paragraph-properties fo:margin-left="0.0035in" fo:margin-right="0in" fo:text-align="center" style:justify-single-word="false"/>
    </style:style>
    <style:style style:name="P611" style:family="paragraph" style:parent-style-name="Table_20_Paragraph">
      <style:paragraph-properties fo:margin-left="0.0028in" fo:margin-right="0in" fo:margin-top="0.0291in" fo:margin-bottom="0in" style:contextual-spacing="false" fo:text-align="center" style:justify-single-word="false"/>
    </style:style>
    <style:style style:name="P612" style:family="paragraph" style:parent-style-name="Table_20_Paragraph">
      <style:paragraph-properties fo:margin-left="0.0075in" fo:margin-right="0in" fo:margin-top="0.0299in" fo:margin-bottom="0in" style:contextual-spacing="false" fo:text-align="center" style:justify-single-word="false"/>
    </style:style>
    <style:style style:name="P613" style:family="paragraph" style:parent-style-name="Table_20_Paragraph" style:list-style-name="WWNum5">
      <style:paragraph-properties fo:margin-left="0.0555in" fo:margin-right="0.0543in" fo:margin-top="0in" fo:margin-bottom="0in" style:contextual-spacing="false" fo:line-height="104%" fo:text-align="justify" style:justify-single-word="false" fo:text-indent="0in" style:auto-text-indent="false">
        <style:tab-stops>
          <style:tab-stop style:position="0.1091in"/>
        </style:tab-stops>
      </style:paragraph-properties>
    </style:style>
    <style:style style:name="P614" style:family="paragraph" style:parent-style-name="Table_20_Paragraph" style:list-style-name="WWNum5">
      <style:paragraph-properties fo:margin-left="0.1055in" fo:margin-right="0in" fo:margin-top="0in" fo:margin-bottom="0in" style:contextual-spacing="false" fo:line-height="0.0846in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15" style:family="paragraph" style:parent-style-name="Table_20_Paragraph" style:list-style-name="WWNum5">
      <style:paragraph-properties fo:margin-left="0.1055in" fo:margin-right="0in" fo:margin-top="0.0028in" fo:margin-bottom="0in" style:contextual-spacing="false" fo:line-height="100%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16" style:family="paragraph" style:parent-style-name="Table_20_Paragraph" style:list-style-name="WWNum5">
      <style:paragraph-properties fo:margin-left="0.1173in" fo:margin-right="0in" fo:margin-top="0.0035in" fo:margin-bottom="0in" style:contextual-spacing="false" fo:line-height="100%" fo:text-align="left" style:justify-single-word="false" fo:text-indent="-0.0618in" style:auto-text-indent="false">
        <style:tab-stops>
          <style:tab-stop style:position="0.1173in"/>
        </style:tab-stops>
      </style:paragraph-properties>
    </style:style>
    <style:style style:name="P617" style:family="paragraph" style:parent-style-name="Table_20_Paragraph">
      <style:paragraph-properties fo:margin-left="0.0555in" fo:margin-right="0.0484in" fo:margin-top="0.0035in" fo:margin-bottom="0in" style:contextual-spacing="false" fo:line-height="104%" fo:text-align="justify" style:justify-single-word="false"/>
    </style:style>
    <style:style style:name="P618" style:family="paragraph" style:parent-style-name="Table_20_Paragraph" style:list-style-name="WWNum5">
      <style:paragraph-properties fo:margin-left="0.0555in" fo:margin-right="0.048in" fo:margin-top="0in" fo:margin-bottom="0in" style:contextual-spacing="false" fo:line-height="104%" fo:text-align="justify" style:justify-single-word="false" fo:text-indent="-0.0008in" style:auto-text-indent="false">
        <style:tab-stops>
          <style:tab-stop style:position="0.0555in"/>
          <style:tab-stop style:position="0.1209in"/>
        </style:tab-stops>
      </style:paragraph-properties>
    </style:style>
    <style:style style:name="P619" style:family="paragraph" style:parent-style-name="Table_20_Paragraph" style:list-style-name="WWNum5">
      <style:paragraph-properties fo:margin-left="0.1055in" fo:margin-right="0in" fo:margin-top="0in" fo:margin-bottom="0in" style:contextual-spacing="false" fo:line-height="0.0839in" fo:text-align="left" style:justify-single-word="false" fo:text-indent="-0.05in" style:auto-text-indent="false">
        <style:tab-stops>
          <style:tab-stop style:position="0.1055in"/>
        </style:tab-stops>
      </style:paragraph-properties>
    </style:style>
    <style:style style:name="P620" style:family="paragraph" style:parent-style-name="Table_20_Paragraph" style:list-style-name="WWNum5">
      <style:paragraph-properties fo:margin-left="0.0555in" fo:margin-right="0.0516in" fo:margin-top="0.0035in" fo:margin-bottom="0in" style:contextual-spacing="false" fo:line-height="104%" fo:text-align="left" style:justify-single-word="false" fo:text-indent="0in" style:auto-text-indent="false">
        <style:tab-stops>
          <style:tab-stop style:position="0.1189in"/>
        </style:tab-stops>
      </style:paragraph-properties>
    </style:style>
    <style:style style:name="P621" style:family="paragraph" style:parent-style-name="Table_20_Paragraph" style:list-style-name="WWNum5">
      <style:paragraph-properties fo:margin-left="0.0555in" fo:margin-right="0.0516in" fo:margin-top="0in" fo:margin-bottom="0in" style:contextual-spacing="false" fo:line-height="104%" fo:text-align="left" style:justify-single-word="false" fo:text-indent="0in" style:auto-text-indent="false">
        <style:tab-stops>
          <style:tab-stop style:position="0.122in"/>
        </style:tab-stops>
      </style:paragraph-properties>
    </style:style>
    <style:style style:name="P622" style:family="paragraph" style:parent-style-name="Table_20_Paragraph" style:list-style-name="WWNum5">
      <style:paragraph-properties fo:margin-left="0.0555in" fo:margin-right="0.052in" fo:margin-top="0in" fo:margin-bottom="0in" style:contextual-spacing="false" fo:line-height="104%" fo:text-align="left" style:justify-single-word="false" fo:text-indent="-0.0008in" style:auto-text-indent="false">
        <style:tab-stops>
          <style:tab-stop style:position="0.0555in"/>
          <style:tab-stop style:position="0.1244in"/>
        </style:tab-stops>
      </style:paragraph-properties>
    </style:style>
    <style:style style:name="P623" style:family="paragraph" style:parent-style-name="Table_20_Paragraph">
      <style:paragraph-properties fo:margin-left="0.0063in" fo:margin-right="0in" fo:margin-top="0.0299in" fo:margin-bottom="0in" style:contextual-spacing="false" fo:text-align="center" style:justify-single-word="false"/>
    </style:style>
    <style:style style:name="P624" style:family="paragraph" style:parent-style-name="Table_20_Paragraph">
      <style:paragraph-properties fo:margin-left="0.0189in" fo:margin-right="0.0134in" fo:margin-top="0.0299in" fo:margin-bottom="0in" style:contextual-spacing="false" fo:text-align="center" style:justify-single-word="false"/>
    </style:style>
    <style:style style:name="P625" style:family="paragraph" style:parent-style-name="Table_20_Paragraph">
      <style:paragraph-properties fo:margin-left="0.0035in" fo:margin-right="0in" fo:margin-top="0.0299in" fo:margin-bottom="0in" style:contextual-spacing="false" fo:text-align="center" style:justify-single-word="false"/>
    </style:style>
    <style:style style:name="P626" style:family="paragraph" style:parent-style-name="Table_20_Paragraph">
      <style:paragraph-properties fo:margin-left="0.0028in" fo:margin-right="0in" fo:margin-top="0.0299in" fo:margin-bottom="0in" style:contextual-spacing="false" fo:text-align="center" style:justify-single-word="false"/>
    </style:style>
    <style:style style:name="P627" style:family="paragraph" style:parent-style-name="Text_20_body" style:master-page-name="Converted26">
      <style:paragraph-properties style:page-number="27"/>
      <style:text-properties fo:font-size="10pt" style:font-size-asian="10pt"/>
    </style:style>
    <style:style style:name="P628" style:family="paragraph" style:parent-style-name="Text_20_body">
      <style:text-properties fo:font-size="10pt" style:font-size-asian="10pt"/>
    </style:style>
    <style:style style:name="P629" style:family="paragraph" style:parent-style-name="Text_20_body">
      <style:paragraph-properties fo:margin-top="0.0327in" fo:margin-bottom="0in" style:contextual-spacing="false"/>
      <style:text-properties fo:font-size="10pt" style:font-size-asian="10pt"/>
    </style:style>
    <style:style style:name="P630" style:family="paragraph" style:parent-style-name="Table_20_Paragraph">
      <style:text-properties style:font-name="Times New Roman" fo:font-size="5pt" style:font-size-asian="5pt"/>
    </style:style>
    <style:style style:name="P631" style:family="paragraph" style:parent-style-name="Table_20_Paragraph" style:list-style-name="WWNum6">
      <style:paragraph-properties fo:margin-left="0.1091in" fo:margin-right="0in" fo:margin-top="0.0165in" fo:margin-bottom="0in" style:contextual-spacing="false" fo:line-height="100%" fo:text-align="left" style:justify-single-word="false" fo:text-indent="-0.0516in" style:auto-text-indent="false">
        <style:tab-stops>
          <style:tab-stop style:position="0.1091in"/>
        </style:tab-stops>
      </style:paragraph-properties>
    </style:style>
    <style:style style:name="P632" style:family="paragraph" style:parent-style-name="Table_20_Paragraph" style:list-style-name="WWNum6">
      <style:paragraph-properties fo:margin-left="0.0583in" fo:margin-right="0.0374in" fo:margin-top="0.0071in" fo:margin-bottom="0in" style:contextual-spacing="false" fo:line-height="95%" fo:text-align="justify" style:justify-single-word="false" fo:text-indent="-0.0016in" style:auto-text-indent="false">
        <style:tab-stops>
          <style:tab-stop style:position="0.0583in"/>
          <style:tab-stop style:position="0.122in"/>
        </style:tab-stops>
      </style:paragraph-properties>
    </style:style>
    <style:style style:name="P633" style:family="paragraph" style:parent-style-name="Table_20_Paragraph" style:list-style-name="WWNum6">
      <style:paragraph-properties fo:margin-left="0.1098in" fo:margin-right="0in" fo:margin-top="0.0035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634" style:family="paragraph" style:parent-style-name="Table_20_Paragraph" style:list-style-name="WWNum6">
      <style:paragraph-properties fo:margin-left="0.1098in" fo:margin-right="0in" fo:margin-top="0.002in" fo:margin-bottom="0in" style:contextual-spacing="false" fo:line-height="0.0874in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635" style:family="paragraph" style:parent-style-name="Table_20_Paragraph" style:list-style-name="WWNum6">
      <style:paragraph-properties fo:margin-left="0.0598in" fo:margin-right="0.048in" fo:margin-top="0in" fo:margin-bottom="0in" style:contextual-spacing="false" fo:line-height="102%" fo:text-align="left" style:justify-single-word="false" fo:text-indent="-0.002in" style:auto-text-indent="false">
        <style:tab-stops>
          <style:tab-stop style:position="0.0598in"/>
          <style:tab-stop style:position="0.1165in"/>
        </style:tab-stops>
      </style:paragraph-properties>
    </style:style>
    <style:style style:name="P636" style:family="paragraph" style:parent-style-name="Table_20_Paragraph" style:list-style-name="WWNum6">
      <style:paragraph-properties fo:margin-left="0.0583in" fo:margin-right="0.0429in" fo:margin-top="0.002in" fo:margin-bottom="0in" style:contextual-spacing="false" fo:line-height="102%" fo:text-align="left" style:justify-single-word="false" fo:text-indent="-0.0008in" style:auto-text-indent="false">
        <style:tab-stops>
          <style:tab-stop style:position="0.0583in"/>
          <style:tab-stop style:position="0.15in"/>
        </style:tab-stops>
      </style:paragraph-properties>
    </style:style>
    <style:style style:name="P637" style:family="paragraph" style:parent-style-name="Table_20_Paragraph" style:list-style-name="WWNum6">
      <style:paragraph-properties fo:margin-left="0.1091in" fo:margin-right="0in" fo:margin-top="0.002in" fo:margin-bottom="0in" style:contextual-spacing="false" fo:line-height="0.0874in" fo:text-align="left" style:justify-single-word="false" fo:text-indent="-0.0516in" style:auto-text-indent="false">
        <style:tab-stops>
          <style:tab-stop style:position="0.1091in"/>
        </style:tab-stops>
      </style:paragraph-properties>
    </style:style>
    <style:style style:name="P638" style:family="paragraph" style:parent-style-name="Table_20_Paragraph" style:list-style-name="WWNum6">
      <style:paragraph-properties fo:margin-left="0.0591in" fo:margin-right="0.0354in" fo:margin-top="0.002in" fo:margin-bottom="0in" style:contextual-spacing="false" fo:line-height="97%" fo:text-align="justify" style:justify-single-word="false" fo:text-indent="-0.0016in" style:auto-text-indent="false">
        <style:tab-stops>
          <style:tab-stop style:position="0.0591in"/>
          <style:tab-stop style:position="0.1335in"/>
        </style:tab-stops>
      </style:paragraph-properties>
    </style:style>
    <style:style style:name="P639" style:family="paragraph" style:parent-style-name="Table_20_Paragraph">
      <style:paragraph-properties fo:margin-left="0.0102in" fo:margin-right="0in" fo:margin-top="0.0161in" fo:margin-bottom="0in" style:contextual-spacing="false" fo:text-align="center" style:justify-single-word="false"/>
    </style:style>
    <style:style style:name="P640" style:family="paragraph" style:parent-style-name="Table_20_Paragraph">
      <style:paragraph-properties fo:margin-left="0.0154in" fo:margin-right="0.0016in" fo:margin-top="0.0008in" fo:margin-bottom="0in" style:contextual-spacing="false" fo:text-align="center" style:justify-single-word="false"/>
    </style:style>
    <style:style style:name="P641" style:family="paragraph" style:parent-style-name="Table_20_Paragraph">
      <style:paragraph-properties fo:margin-left="0.0575in" fo:margin-right="0.0417in" fo:margin-top="0.0083in" fo:margin-bottom="0in" style:contextual-spacing="false" fo:line-height="99%" fo:text-align="justify" style:justify-single-word="false"/>
    </style:style>
    <style:style style:name="P642" style:family="paragraph" style:parent-style-name="Table_20_Paragraph">
      <style:paragraph-properties fo:margin-left="0.0571in" fo:margin-right="0.0382in" fo:margin-top="0.0063in" fo:margin-bottom="0in" style:contextual-spacing="false" fo:line-height="96%" fo:text-align="justify" style:justify-single-word="false" fo:text-indent="0.0016in" style:auto-text-indent="false"/>
    </style:style>
    <style:style style:name="P643" style:family="paragraph" style:parent-style-name="Table_20_Paragraph">
      <style:paragraph-properties fo:margin-left="0.0236in" fo:margin-right="0in" fo:margin-top="0.0008in" fo:margin-bottom="0in" style:contextual-spacing="false" fo:text-align="center" style:justify-single-word="false"/>
    </style:style>
    <style:style style:name="P644" style:family="paragraph" style:parent-style-name="Table_20_Paragraph">
      <style:paragraph-properties fo:margin-left="0.0256in" fo:margin-right="0.0008in" fo:margin-top="0.0008in" fo:margin-bottom="0in" style:contextual-spacing="false" fo:text-align="center" style:justify-single-word="false"/>
    </style:style>
    <style:style style:name="P645" style:family="paragraph" style:parent-style-name="Table_20_Paragraph">
      <style:paragraph-properties fo:margin-top="0.0429in" fo:margin-bottom="0in" style:contextual-spacing="false"/>
      <style:text-properties fo:font-size="5pt" style:font-size-asian="5pt"/>
    </style:style>
    <style:style style:name="P646" style:family="paragraph" style:parent-style-name="Table_20_Paragraph">
      <style:paragraph-properties fo:margin-left="0.0228in" fo:margin-right="0in" fo:text-align="center" style:justify-single-word="false"/>
    </style:style>
    <style:style style:name="P647" style:family="paragraph" style:parent-style-name="Table_20_Paragraph">
      <style:paragraph-properties fo:margin-left="0.0252in" fo:margin-right="0in" fo:margin-top="0.0008in" fo:margin-bottom="0in" style:contextual-spacing="false" fo:text-align="center" style:justify-single-word="false"/>
    </style:style>
    <style:style style:name="P648" style:family="paragraph" style:parent-style-name="Table_20_Paragraph">
      <style:paragraph-properties fo:margin-top="0.0638in" fo:margin-bottom="0in" style:contextual-spacing="false"/>
      <style:text-properties fo:font-size="5pt" style:font-size-asian="5pt"/>
    </style:style>
    <style:style style:name="P649" style:family="paragraph" style:parent-style-name="Table_20_Paragraph">
      <style:paragraph-properties fo:margin-left="0.0154in" fo:margin-right="0.0016in" fo:text-align="center" style:justify-single-word="false"/>
    </style:style>
    <style:style style:name="P650" style:family="paragraph" style:parent-style-name="Table_20_Paragraph">
      <style:paragraph-properties fo:margin-left="0.0591in" fo:margin-right="0.0417in" fo:margin-top="0.0126in" fo:margin-bottom="0in" style:contextual-spacing="false" fo:line-height="97%" fo:text-align="justify" style:justify-single-word="false" fo:text-indent="-0.0016in" style:auto-text-indent="false"/>
    </style:style>
    <style:style style:name="P651" style:family="paragraph" style:parent-style-name="Table_20_Paragraph">
      <style:paragraph-properties fo:margin-left="0.0236in" fo:margin-right="0in" fo:text-align="center" style:justify-single-word="false"/>
    </style:style>
    <style:style style:name="P652" style:family="paragraph" style:parent-style-name="Table_20_Paragraph">
      <style:paragraph-properties fo:margin-left="0.0256in" fo:margin-right="0in" fo:text-align="center" style:justify-single-word="false"/>
    </style:style>
    <style:style style:name="P653" style:family="paragraph" style:parent-style-name="Table_20_Paragraph">
      <style:paragraph-properties fo:margin-top="0.0602in" fo:margin-bottom="0in" style:contextual-spacing="false"/>
      <style:text-properties fo:font-size="5pt" style:font-size-asian="5pt"/>
    </style:style>
    <style:style style:name="P654" style:family="paragraph" style:parent-style-name="Table_20_Paragraph">
      <style:paragraph-properties fo:margin-left="0.0252in" fo:margin-right="0in" fo:text-align="center" style:justify-single-word="false"/>
    </style:style>
    <style:style style:name="P655" style:family="paragraph" style:parent-style-name="Table_20_Paragraph">
      <style:paragraph-properties fo:margin-left="0.0102in" fo:margin-right="0.0008in" fo:margin-top="0.0173in" fo:margin-bottom="0in" style:contextual-spacing="false" fo:text-align="center" style:justify-single-word="false"/>
    </style:style>
    <style:style style:name="P656" style:family="paragraph" style:parent-style-name="Table_20_Paragraph">
      <style:paragraph-properties fo:margin-top="0.0071in" fo:margin-bottom="0in" style:contextual-spacing="false"/>
      <style:text-properties fo:font-size="5pt" style:font-size-asian="5pt"/>
    </style:style>
    <style:style style:name="P657" style:family="paragraph" style:parent-style-name="Table_20_Paragraph">
      <style:paragraph-properties fo:margin-left="0.0591in" fo:margin-right="0.0398in" fo:margin-top="0.0126in" fo:margin-bottom="0in" style:contextual-spacing="false" fo:line-height="95%" fo:text-align="justify" style:justify-single-word="false" fo:text-indent="-0.0016in" style:auto-text-indent="false"/>
    </style:style>
    <style:style style:name="P658" style:family="paragraph" style:parent-style-name="Table_20_Paragraph" style:list-style-name="WWNum7">
      <style:paragraph-properties fo:margin-left="0.0575in" fo:margin-right="0.0445in" fo:margin-top="0.0063in" fo:margin-bottom="0in" style:contextual-spacing="false" fo:line-height="95%" fo:text-align="justify" style:justify-single-word="false" fo:text-indent="-0.0008in" style:auto-text-indent="false">
        <style:tab-stops>
          <style:tab-stop style:position="0.0575in"/>
          <style:tab-stop style:position="0.1189in"/>
        </style:tab-stops>
      </style:paragraph-properties>
    </style:style>
    <style:style style:name="P659" style:family="paragraph" style:parent-style-name="Table_20_Paragraph" style:list-style-name="WWNum7">
      <style:paragraph-properties fo:margin-left="0.1161in" fo:margin-right="0in" fo:margin-top="0.0035in" fo:margin-bottom="0in" style:contextual-spacing="false" fo:line-height="100%" fo:text-align="justify" style:justify-single-word="false" fo:text-indent="-0.0583in" style:auto-text-indent="false">
        <style:tab-stops>
          <style:tab-stop style:position="0.1161in"/>
        </style:tab-stops>
      </style:paragraph-properties>
    </style:style>
    <style:style style:name="P660" style:family="paragraph" style:parent-style-name="Table_20_Paragraph">
      <style:paragraph-properties fo:margin-left="0.0602in" fo:margin-right="0in" fo:margin-top="0.002in" fo:margin-bottom="0in" style:contextual-spacing="false"/>
    </style:style>
    <style:style style:name="P661" style:family="paragraph" style:parent-style-name="Table_20_Paragraph" style:list-style-name="WWNum7">
      <style:paragraph-properties fo:margin-left="0.1098in" fo:margin-right="0in" fo:margin-top="0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662" style:family="paragraph" style:parent-style-name="Table_20_Paragraph" style:list-style-name="WWNum7">
      <style:paragraph-properties fo:margin-left="0.0575in" fo:margin-right="0.048in" fo:margin-top="0.0063in" fo:margin-bottom="0in" style:contextual-spacing="false" fo:line-height="95%" fo:text-align="left" style:justify-single-word="false" fo:text-indent="-0.0008in" style:auto-text-indent="false">
        <style:tab-stops>
          <style:tab-stop style:position="0.0575in"/>
          <style:tab-stop style:position="0.1217in"/>
        </style:tab-stops>
      </style:paragraph-properties>
    </style:style>
    <style:style style:name="P663" style:family="paragraph" style:parent-style-name="Table_20_Paragraph">
      <style:paragraph-properties fo:margin-top="0.0098in" fo:margin-bottom="0in" style:contextual-spacing="false"/>
      <style:text-properties fo:font-size="5pt" style:font-size-asian="5pt"/>
    </style:style>
    <style:style style:name="P664" style:family="paragraph" style:parent-style-name="Table_20_Paragraph">
      <style:text-properties fo:font-size="5.5pt" style:font-size-asian="5.5pt"/>
    </style:style>
    <style:style style:name="P665" style:family="paragraph" style:parent-style-name="Table_20_Paragraph">
      <style:paragraph-properties fo:margin-top="0.0846in" fo:margin-bottom="0in" style:contextual-spacing="false"/>
      <style:text-properties fo:font-size="5.5pt" style:font-size-asian="5.5pt"/>
    </style:style>
    <style:style style:name="P666" style:family="paragraph" style:parent-style-name="Table_20_Paragraph">
      <style:paragraph-properties fo:margin-left="0.0154in" fo:margin-right="0.0035in" fo:margin-top="0.0008in" fo:margin-bottom="0in" style:contextual-spacing="false" fo:text-align="center" style:justify-single-word="false"/>
    </style:style>
    <style:style style:name="P667" style:family="paragraph" style:parent-style-name="Table_20_Paragraph">
      <style:paragraph-properties fo:margin-left="0.0591in" fo:margin-right="0in" fo:margin-top="0.0154in" fo:margin-bottom="0in" style:contextual-spacing="false" fo:line-height="95%" fo:text-indent="-0.0016in" style:auto-text-indent="false"/>
    </style:style>
    <style:style style:name="P668" style:family="paragraph" style:parent-style-name="Table_20_Paragraph" style:list-style-name="WWNum8">
      <style:paragraph-properties fo:margin-left="0.0591in" fo:margin-right="0.0429in" fo:margin-top="0in" fo:margin-bottom="0in" style:contextual-spacing="false" fo:line-height="100%" fo:text-align="left" style:justify-single-word="false" fo:text-indent="-0.002in" style:auto-text-indent="false">
        <style:tab-stops>
          <style:tab-stop style:position="0.0591in"/>
          <style:tab-stop style:position="0.1492in"/>
        </style:tab-stops>
      </style:paragraph-properties>
    </style:style>
    <style:style style:name="P669" style:family="paragraph" style:parent-style-name="Table_20_Paragraph" style:list-style-name="WWNum8">
      <style:paragraph-properties fo:margin-left="0.0583in" fo:margin-right="0.0382in" fo:margin-top="0.0043in" fo:margin-bottom="0in" style:contextual-spacing="false" fo:line-height="107%" fo:text-align="justify" style:justify-single-word="false" fo:text-indent="-0.0008in" style:auto-text-indent="false">
        <style:tab-stops>
          <style:tab-stop style:position="0.0583in"/>
          <style:tab-stop style:position="0.1272in"/>
        </style:tab-stops>
      </style:paragraph-properties>
    </style:style>
    <style:style style:name="P670" style:family="paragraph" style:parent-style-name="Table_20_Paragraph">
      <style:paragraph-properties fo:margin-top="0.039in" fo:margin-bottom="0in" style:contextual-spacing="false"/>
      <style:text-properties fo:font-size="5pt" style:font-size-asian="5pt"/>
    </style:style>
    <style:style style:name="P671" style:family="paragraph" style:parent-style-name="Table_20_Paragraph">
      <style:paragraph-properties fo:margin-top="0.0354in" fo:margin-bottom="0in" style:contextual-spacing="false"/>
      <style:text-properties fo:font-size="5pt" style:font-size-asian="5pt"/>
    </style:style>
    <style:style style:name="P672" style:family="paragraph" style:parent-style-name="Text_20_body">
      <style:paragraph-properties fo:margin-top="0.0075in" fo:margin-bottom="0in" style:contextual-spacing="false"/>
    </style:style>
    <style:style style:name="P673" style:family="paragraph" style:parent-style-name="List_20_Paragraph" style:list-style-name="WWNum2">
      <style:paragraph-properties fo:margin-left="1.2764in" fo:margin-right="0in" fo:margin-top="0in" fo:margin-bottom="0.0126in" style:contextual-spacing="false" fo:line-height="100%" fo:text-align="left" style:justify-single-word="false" fo:text-indent="-0.2161in" style:auto-text-indent="false">
        <style:tab-stops>
          <style:tab-stop style:position="1.2764in"/>
        </style:tab-stops>
      </style:paragraph-properties>
    </style:style>
    <style:style style:name="P674" style:family="paragraph" style:parent-style-name="Table_20_Paragraph">
      <style:paragraph-properties fo:margin-left="0.0098in" fo:margin-right="0in" fo:margin-top="0.0189in" fo:margin-bottom="0in" style:contextual-spacing="false" fo:text-align="center" style:justify-single-word="false"/>
    </style:style>
    <style:style style:name="P675" style:family="paragraph" style:parent-style-name="Table_20_Paragraph">
      <style:paragraph-properties fo:margin-left="0.0154in" fo:margin-right="0.0028in" fo:margin-top="0.0571in" fo:margin-bottom="0in" style:contextual-spacing="false" fo:text-align="center" style:justify-single-word="false"/>
    </style:style>
    <style:style style:name="P676" style:family="paragraph" style:parent-style-name="Table_20_Paragraph">
      <style:paragraph-properties fo:margin-left="0.0154in" fo:margin-right="0in" fo:margin-top="0.0571in" fo:margin-bottom="0in" style:contextual-spacing="false" fo:text-align="center" style:justify-single-word="false"/>
    </style:style>
    <style:style style:name="P677" style:family="paragraph" style:parent-style-name="Table_20_Paragraph">
      <style:paragraph-properties fo:margin-left="0.0228in" fo:margin-right="0.0016in" fo:margin-top="0.0571in" fo:margin-bottom="0in" style:contextual-spacing="false" fo:text-align="center" style:justify-single-word="false"/>
    </style:style>
    <style:style style:name="P678" style:family="paragraph" style:parent-style-name="Table_20_Paragraph">
      <style:paragraph-properties fo:margin-left="0.1772in" fo:margin-right="0.0945in" fo:margin-top="0.0173in" fo:margin-bottom="0in" style:contextual-spacing="false" fo:line-height="95%" fo:text-indent="-0.0547in" style:auto-text-indent="false"/>
    </style:style>
    <style:style style:name="P679" style:family="paragraph" style:parent-style-name="Table_20_Paragraph">
      <style:paragraph-properties fo:margin-left="0.2299in" fo:margin-right="0.1457in" fo:margin-top="0.0173in" fo:margin-bottom="0in" style:contextual-spacing="false" fo:line-height="95%" fo:text-indent="-0.0583in" style:auto-text-indent="false"/>
    </style:style>
    <style:style style:name="P680" style:family="paragraph" style:parent-style-name="Table_20_Paragraph">
      <style:paragraph-properties fo:margin-top="0.0555in" fo:margin-bottom="0in" style:contextual-spacing="false"/>
      <style:text-properties fo:font-size="5pt" style:font-size-asian="5pt"/>
    </style:style>
    <style:style style:name="P681" style:family="paragraph" style:parent-style-name="Table_20_Paragraph">
      <style:paragraph-properties fo:margin-left="0.0154in" fo:margin-right="0in" fo:text-align="center" style:justify-single-word="false"/>
    </style:style>
    <style:style style:name="P682" style:family="paragraph" style:parent-style-name="Table_20_Paragraph">
      <style:paragraph-properties fo:margin-left="0.0575in" fo:margin-right="0.0398in" fo:margin-top="0.0173in" fo:margin-bottom="0in" style:contextual-spacing="false" fo:line-height="95%" fo:text-align="justify" style:justify-single-word="false"/>
    </style:style>
    <style:style style:name="P683" style:family="paragraph" style:parent-style-name="Table_20_Paragraph" style:list-style-name="WWNum9">
      <style:paragraph-properties fo:margin-left="0.0598in" fo:margin-right="0.0457in" fo:margin-top="0.0063in" fo:margin-bottom="0in" style:contextual-spacing="false" fo:line-height="109%" fo:text-align="left" style:justify-single-word="false" fo:text-indent="-0.002in" style:auto-text-indent="false">
        <style:tab-stops>
          <style:tab-stop style:position="0.0598in"/>
          <style:tab-stop style:position="0.1362in"/>
        </style:tab-stops>
      </style:paragraph-properties>
    </style:style>
    <style:style style:name="P684" style:family="paragraph" style:parent-style-name="Table_20_Paragraph" style:list-style-name="WWNum9">
      <style:paragraph-properties fo:margin-left="0.0575in" fo:margin-right="0.0417in" fo:margin-top="0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327in"/>
        </style:tab-stops>
      </style:paragraph-properties>
    </style:style>
    <style:style style:name="P685" style:family="paragraph" style:parent-style-name="Table_20_Paragraph" style:list-style-name="WWNum9">
      <style:paragraph-properties fo:margin-left="0.1098in" fo:margin-right="0in" fo:margin-top="0.0071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686" style:family="paragraph" style:parent-style-name="Table_20_Paragraph" style:list-style-name="WWNum9">
      <style:paragraph-properties fo:margin-left="0.1165in" fo:margin-right="0in" fo:margin-top="0.0071in" fo:margin-bottom="0in" style:contextual-spacing="false" fo:line-height="100%" fo:text-align="left" style:justify-single-word="false" fo:text-indent="-0.0591in" style:auto-text-indent="false">
        <style:tab-stops>
          <style:tab-stop style:position="0.1165in"/>
        </style:tab-stops>
      </style:paragraph-properties>
    </style:style>
    <style:style style:name="P687" style:family="paragraph" style:parent-style-name="Table_20_Paragraph">
      <style:paragraph-properties fo:margin-left="0.0591in" fo:margin-right="0in" fo:margin-top="0.0008in" fo:margin-bottom="0in" style:contextual-spacing="false" fo:line-height="0.0874in"/>
    </style:style>
    <style:style style:name="P688" style:family="paragraph" style:parent-style-name="Table_20_Paragraph" style:list-style-name="WWNum9">
      <style:paragraph-properties fo:margin-left="0.0583in" fo:margin-right="0.0382in" fo:margin-top="0.0016in" fo:margin-bottom="0in" style:contextual-spacing="false" fo:line-height="97%" fo:text-align="justify" style:justify-single-word="false" fo:text-indent="-0.0016in" style:auto-text-indent="false">
        <style:tab-stops>
          <style:tab-stop style:position="0.0583in"/>
          <style:tab-stop style:position="0.1457in"/>
        </style:tab-stops>
      </style:paragraph-properties>
    </style:style>
    <style:style style:name="P689" style:family="paragraph" style:parent-style-name="Table_20_Paragraph">
      <style:paragraph-properties fo:margin-top="0.0591in" fo:margin-bottom="0in" style:contextual-spacing="false"/>
      <style:text-properties fo:font-size="5pt" style:font-size-asian="5pt"/>
    </style:style>
    <style:style style:name="P690" style:family="paragraph" style:parent-style-name="Table_20_Paragraph">
      <style:paragraph-properties fo:margin-left="0.0228in" fo:margin-right="0.0028in" fo:text-align="center" style:justify-single-word="false"/>
    </style:style>
    <style:style style:name="P691" style:family="paragraph" style:parent-style-name="Table_20_Paragraph">
      <style:paragraph-properties fo:margin-left="0.1366in" fo:margin-right="0in"/>
    </style:style>
    <style:style style:name="P692" style:family="paragraph" style:parent-style-name="Text_20_body" style:master-page-name="Converted27">
      <style:paragraph-properties style:page-number="auto"/>
      <style:text-properties fo:font-size="10pt" style:font-size-asian="10pt"/>
    </style:style>
    <style:style style:name="P693" style:family="paragraph" style:parent-style-name="Text_20_body">
      <style:paragraph-properties fo:margin-top="0.052in" fo:margin-bottom="0in" style:contextual-spacing="false"/>
      <style:text-properties fo:font-size="10pt" style:font-size-asian="10pt"/>
    </style:style>
    <style:style style:name="P694" style:family="paragraph" style:parent-style-name="Table_20_Paragraph" style:list-style-name="WWNum10">
      <style:paragraph-properties fo:margin-left="0.0575in" fo:margin-right="0.0398in" fo:margin-top="0.0154in" fo:margin-bottom="0in" style:contextual-spacing="false" fo:line-height="106%" fo:text-align="justify" style:justify-single-word="false" fo:text-indent="-0.0008in" style:auto-text-indent="false">
        <style:tab-stops>
          <style:tab-stop style:position="0.0575in"/>
          <style:tab-stop style:position="0.1126in"/>
        </style:tab-stops>
      </style:paragraph-properties>
    </style:style>
    <style:style style:name="P695" style:family="paragraph" style:parent-style-name="Table_20_Paragraph">
      <style:paragraph-properties fo:margin-top="0.0665in" fo:margin-bottom="0in" style:contextual-spacing="false"/>
      <style:text-properties fo:font-size="5pt" style:font-size-asian="5pt"/>
    </style:style>
    <style:style style:name="P696" style:family="paragraph" style:parent-style-name="Table_20_Paragraph">
      <style:paragraph-properties fo:margin-left="0.0154in" fo:margin-right="0.0008in" fo:text-align="center" style:justify-single-word="false"/>
    </style:style>
    <style:style style:name="P697" style:family="paragraph" style:parent-style-name="Table_20_Paragraph">
      <style:paragraph-properties fo:margin-left="0.0575in" fo:margin-right="0.0398in" fo:margin-top="0.0146in" fo:margin-bottom="0in" style:contextual-spacing="false" fo:line-height="104%" fo:text-align="justify" style:justify-single-word="false"/>
    </style:style>
    <style:style style:name="P698" style:family="paragraph" style:parent-style-name="Table_20_Paragraph" style:list-style-name="WWNum11">
      <style:paragraph-properties fo:margin-left="0.1098in" fo:margin-right="0in" fo:margin-top="0in" fo:margin-bottom="0in" style:contextual-spacing="false" fo:line-height="0.0866in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699" style:family="paragraph" style:parent-style-name="Table_20_Paragraph" style:list-style-name="WWNum11">
      <style:paragraph-properties fo:margin-left="0.0575in" fo:margin-right="0.0417in" fo:margin-top="0.002in" fo:margin-bottom="0in" style:contextual-spacing="false" fo:line-height="102%" fo:text-align="left" style:justify-single-word="false" fo:text-indent="-0.0008in" style:auto-text-indent="false">
        <style:tab-stops>
          <style:tab-stop style:position="0.0575in"/>
          <style:tab-stop style:position="0.1327in"/>
        </style:tab-stops>
      </style:paragraph-properties>
    </style:style>
    <style:style style:name="P700" style:family="paragraph" style:parent-style-name="Table_20_Paragraph" style:list-style-name="WWNum11">
      <style:paragraph-properties fo:margin-left="0.1098in" fo:margin-right="0in" fo:margin-top="0.0063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01" style:family="paragraph" style:parent-style-name="Table_20_Paragraph" style:list-style-name="WWNum11">
      <style:paragraph-properties fo:margin-left="0.1165in" fo:margin-right="0in" fo:margin-top="0.0098in" fo:margin-bottom="0in" style:contextual-spacing="false" fo:line-height="100%" fo:text-align="left" style:justify-single-word="false" fo:text-indent="-0.0591in" style:auto-text-indent="false">
        <style:tab-stops>
          <style:tab-stop style:position="0.1165in"/>
        </style:tab-stops>
      </style:paragraph-properties>
    </style:style>
    <style:style style:name="P702" style:family="paragraph" style:parent-style-name="Table_20_Paragraph">
      <style:paragraph-properties fo:margin-left="0.0591in" fo:margin-right="0in" fo:margin-top="0.0071in" fo:margin-bottom="0in" style:contextual-spacing="false"/>
    </style:style>
    <style:style style:name="P703" style:family="paragraph" style:parent-style-name="Table_20_Paragraph" style:list-style-name="WWNum11">
      <style:paragraph-properties fo:margin-left="0.0583in" fo:margin-right="0.0445in" fo:margin-top="0.0071in" fo:margin-bottom="0in" style:contextual-spacing="false" fo:line-height="104%" fo:text-align="justify" style:justify-single-word="false" fo:text-indent="-0.0016in" style:auto-text-indent="false">
        <style:tab-stops>
          <style:tab-stop style:position="0.0583in"/>
          <style:tab-stop style:position="0.1457in"/>
        </style:tab-stops>
      </style:paragraph-properties>
    </style:style>
    <style:style style:name="P704" style:family="paragraph" style:parent-style-name="Table_20_Paragraph" style:list-style-name="WWNum11">
      <style:paragraph-properties fo:margin-left="0.0575in" fo:margin-right="0.0398in" fo:margin-top="0.0075in" fo:margin-bottom="0in" style:contextual-spacing="false" fo:line-height="104%" fo:text-align="justify" style:justify-single-word="false" fo:text-indent="0.0028in" style:auto-text-indent="false">
        <style:tab-stops>
          <style:tab-stop style:position="0.1126in"/>
        </style:tab-stops>
      </style:paragraph-properties>
    </style:style>
    <style:style style:name="P705" style:family="paragraph" style:parent-style-name="Table_20_Paragraph">
      <style:paragraph-properties fo:margin-top="0.0634in" fo:margin-bottom="0in" style:contextual-spacing="false"/>
      <style:text-properties fo:font-size="5pt" style:font-size-asian="5pt"/>
    </style:style>
    <style:style style:name="P706" style:family="paragraph" style:parent-style-name="Table_20_Paragraph">
      <style:paragraph-properties fo:margin-left="0.0228in" fo:margin-right="0.0008in" fo:text-align="center" style:justify-single-word="false"/>
    </style:style>
    <style:style style:name="P707" style:family="paragraph" style:parent-style-name="Table_20_Paragraph">
      <style:paragraph-properties fo:margin-left="0.0228in" fo:margin-right="0.002in" fo:text-align="center" style:justify-single-word="false"/>
    </style:style>
    <style:style style:name="P708" style:family="paragraph" style:parent-style-name="Table_20_Paragraph">
      <style:paragraph-properties fo:margin-left="0.0252in" fo:margin-right="0.0008in" fo:text-align="center" style:justify-single-word="false"/>
    </style:style>
    <style:style style:name="P709" style:family="paragraph" style:parent-style-name="Table_20_Paragraph">
      <style:paragraph-properties fo:margin-top="0.0366in" fo:margin-bottom="0in" style:contextual-spacing="false"/>
      <style:text-properties fo:font-size="5pt" style:font-size-asian="5pt"/>
    </style:style>
    <style:style style:name="P710" style:family="paragraph" style:parent-style-name="Table_20_Paragraph">
      <style:paragraph-properties fo:margin-left="0.0154in" fo:margin-right="0.0008in" fo:margin-top="0.0008in" fo:margin-bottom="0in" style:contextual-spacing="false" fo:text-align="center" style:justify-single-word="false"/>
    </style:style>
    <style:style style:name="P711" style:family="paragraph" style:parent-style-name="Table_20_Paragraph">
      <style:paragraph-properties fo:margin-left="0.0591in" fo:margin-right="0in" fo:margin-top="0.0161in" fo:margin-bottom="0in" style:contextual-spacing="false" fo:line-height="104%" fo:text-indent="0.002in" style:auto-text-indent="false"/>
    </style:style>
    <style:style style:name="P712" style:family="paragraph" style:parent-style-name="Table_20_Paragraph" style:list-style-name="WWNum12">
      <style:paragraph-properties fo:margin-left="0.1098in" fo:margin-right="0in" fo:margin-top="0.0055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13" style:family="paragraph" style:parent-style-name="Table_20_Paragraph" style:list-style-name="WWNum12">
      <style:paragraph-properties fo:margin-left="0.1165in" fo:margin-right="0in" fo:margin-top="0.0035in" fo:margin-bottom="0in" style:contextual-spacing="false" fo:line-height="100%" fo:text-align="left" style:justify-single-word="false" fo:text-indent="-0.0555in" style:auto-text-indent="false">
        <style:tab-stops>
          <style:tab-stop style:position="0.1165in"/>
        </style:tab-stops>
      </style:paragraph-properties>
    </style:style>
    <style:style style:name="P714" style:family="paragraph" style:parent-style-name="Table_20_Paragraph">
      <style:paragraph-properties fo:margin-left="0.0591in" fo:margin-right="0in" fo:margin-top="0.002in" fo:margin-bottom="0in" style:contextual-spacing="false"/>
    </style:style>
    <style:style style:name="P715" style:family="paragraph" style:parent-style-name="Table_20_Paragraph" style:list-style-name="WWNum12">
      <style:paragraph-properties fo:margin-left="0.0583in" fo:margin-right="0.0445in" fo:margin-top="0.0102in" fo:margin-bottom="0in" style:contextual-spacing="false" fo:line-height="104%" fo:text-align="justify" style:justify-single-word="false" fo:text-indent="-0.0016in" style:auto-text-indent="false">
        <style:tab-stops>
          <style:tab-stop style:position="0.0583in"/>
          <style:tab-stop style:position="0.1492in"/>
        </style:tab-stops>
      </style:paragraph-properties>
    </style:style>
    <style:style style:name="P716" style:family="paragraph" style:parent-style-name="Table_20_Paragraph">
      <style:paragraph-properties fo:margin-top="0.0402in" fo:margin-bottom="0in" style:contextual-spacing="false"/>
      <style:text-properties fo:font-size="5pt" style:font-size-asian="5pt"/>
    </style:style>
    <style:style style:name="P717" style:family="paragraph" style:parent-style-name="Table_20_Paragraph">
      <style:paragraph-properties fo:margin-left="0.0228in" fo:margin-right="0.0035in" fo:text-align="center" style:justify-single-word="false"/>
    </style:style>
    <style:style style:name="P718" style:family="paragraph" style:parent-style-name="Table_20_Paragraph">
      <style:paragraph-properties fo:margin-top="0.0409in" fo:margin-bottom="0in" style:contextual-spacing="false"/>
      <style:text-properties fo:font-size="5pt" style:font-size-asian="5pt"/>
    </style:style>
    <style:style style:name="P719" style:family="paragraph" style:parent-style-name="Table_20_Paragraph">
      <style:paragraph-properties fo:margin-left="0.0154in" fo:margin-right="0.002in" fo:margin-top="0.0008in" fo:margin-bottom="0in" style:contextual-spacing="false" fo:text-align="center" style:justify-single-word="false"/>
    </style:style>
    <style:style style:name="P720" style:family="paragraph" style:parent-style-name="Table_20_Paragraph">
      <style:paragraph-properties fo:margin-left="0.0583in" fo:margin-right="0.0429in" fo:margin-top="0.0165in" fo:margin-bottom="0in" style:contextual-spacing="false" fo:line-height="104%" fo:text-align="justify" style:justify-single-word="false" fo:text-indent="-0.0008in" style:auto-text-indent="false"/>
    </style:style>
    <style:style style:name="P721" style:family="paragraph" style:parent-style-name="Table_20_Paragraph" style:list-style-name="WWNum13">
      <style:paragraph-properties fo:margin-left="0.1098in" fo:margin-right="0in" fo:margin-top="0.0055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22" style:family="paragraph" style:parent-style-name="Table_20_Paragraph" style:list-style-name="WWNum13">
      <style:paragraph-properties fo:margin-left="0.1098in" fo:margin-right="0in" fo:margin-top="0.0102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23" style:family="paragraph" style:parent-style-name="Table_20_Paragraph">
      <style:paragraph-properties fo:margin-left="0.0591in" fo:margin-right="0in" fo:margin-top="0.0035in" fo:margin-bottom="0in" style:contextual-spacing="false"/>
    </style:style>
    <style:style style:name="P724" style:family="paragraph" style:parent-style-name="Table_20_Paragraph" style:list-style-name="WWNum13">
      <style:paragraph-properties fo:margin-left="0.0583in" fo:margin-right="0.0445in" fo:margin-top="0.0098in" fo:margin-bottom="0in" style:contextual-spacing="false" fo:line-height="104%" fo:text-align="justify" style:justify-single-word="false" fo:text-indent="-0.0016in" style:auto-text-indent="false">
        <style:tab-stops>
          <style:tab-stop style:position="0.0583in"/>
          <style:tab-stop style:position="0.1457in"/>
        </style:tab-stops>
      </style:paragraph-properties>
    </style:style>
    <style:style style:name="P725" style:family="paragraph" style:parent-style-name="Table_20_Paragraph">
      <style:paragraph-properties fo:margin-left="0.0228in" fo:margin-right="0.0008in" fo:margin-top="0.0008in" fo:margin-bottom="0in" style:contextual-spacing="false" fo:text-align="center" style:justify-single-word="false"/>
    </style:style>
    <style:style style:name="P726" style:family="paragraph" style:parent-style-name="Table_20_Paragraph">
      <style:paragraph-properties fo:margin-left="0.0228in" fo:margin-right="0in" fo:margin-top="0.0008in" fo:margin-bottom="0in" style:contextual-spacing="false" fo:text-align="center" style:justify-single-word="false"/>
    </style:style>
    <style:style style:name="P727" style:family="paragraph" style:parent-style-name="Table_20_Paragraph">
      <style:paragraph-properties fo:margin-left="0.0252in" fo:margin-right="0.0008in" fo:margin-top="0.0008in" fo:margin-bottom="0in" style:contextual-spacing="false" fo:text-align="center" style:justify-single-word="false"/>
    </style:style>
    <style:style style:name="P728" style:family="paragraph" style:parent-style-name="Table_20_Paragraph">
      <style:paragraph-properties fo:margin-top="0.0783in" fo:margin-bottom="0in" style:contextual-spacing="false"/>
      <style:text-properties fo:font-size="5pt" style:font-size-asian="5pt"/>
    </style:style>
    <style:style style:name="P729" style:family="paragraph" style:parent-style-name="Table_20_Paragraph">
      <style:paragraph-properties fo:margin-left="0.0583in" fo:margin-right="0.0398in" fo:margin-top="0.0173in" fo:margin-bottom="0in" style:contextual-spacing="false" fo:line-height="103%" fo:text-align="justify" style:justify-single-word="false" fo:text-indent="-0.0008in" style:auto-text-indent="false"/>
    </style:style>
    <style:style style:name="P730" style:family="paragraph" style:parent-style-name="Table_20_Paragraph" style:list-style-name="WWNum14">
      <style:paragraph-properties fo:margin-left="0.1264in" fo:margin-right="0in" fo:margin-top="0.0098in" fo:margin-bottom="0in" style:contextual-spacing="false" fo:line-height="100%" fo:text-align="left" style:justify-single-word="false" fo:text-indent="-0.0689in" style:auto-text-indent="false">
        <style:tab-stops>
          <style:tab-stop style:position="0.1264in"/>
        </style:tab-stops>
      </style:paragraph-properties>
    </style:style>
    <style:style style:name="P731" style:family="paragraph" style:parent-style-name="Table_20_Paragraph">
      <style:paragraph-properties fo:margin-left="0.0602in" fo:margin-right="0in" fo:margin-top="0.0035in" fo:margin-bottom="0in" style:contextual-spacing="false" fo:text-align="justify" style:justify-single-word="false"/>
    </style:style>
    <style:style style:name="P732" style:family="paragraph" style:parent-style-name="Table_20_Paragraph">
      <style:paragraph-properties fo:margin-left="0.0575in" fo:margin-right="0.0366in" fo:margin-top="0.0102in" fo:margin-bottom="0in" style:contextual-spacing="false" fo:line-height="104%" fo:text-align="justify" style:justify-single-word="false" fo:text-indent="0.1063in" style:auto-text-indent="false"/>
    </style:style>
    <style:style style:name="P733" style:family="paragraph" style:parent-style-name="Table_20_Paragraph">
      <style:paragraph-properties fo:margin-top="0.0701in" fo:margin-bottom="0in" style:contextual-spacing="false"/>
      <style:text-properties fo:font-size="5pt" style:font-size-asian="5pt"/>
    </style:style>
    <style:style style:name="P734" style:family="paragraph" style:parent-style-name="Table_20_Paragraph">
      <style:paragraph-properties fo:margin-left="0.0591in" fo:margin-right="0.0398in" fo:margin-top="0.0181in" fo:margin-bottom="0in" style:contextual-spacing="false" fo:line-height="104%" fo:text-align="justify" style:justify-single-word="false" fo:text-indent="-0.0016in" style:auto-text-indent="false"/>
    </style:style>
    <style:style style:name="P735" style:family="paragraph" style:parent-style-name="Table_20_Paragraph" style:list-style-name="WWNum15">
      <style:paragraph-properties fo:margin-left="0.1098in" fo:margin-right="0in" fo:margin-top="0.0047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36" style:family="paragraph" style:parent-style-name="Table_20_Paragraph" style:list-style-name="WWNum15">
      <style:paragraph-properties fo:margin-left="0.0575in" fo:margin-right="0.0417in" fo:margin-top="0.0102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327in"/>
        </style:tab-stops>
      </style:paragraph-properties>
    </style:style>
    <style:style style:name="P737" style:family="paragraph" style:parent-style-name="Table_20_Paragraph" style:list-style-name="WWNum15">
      <style:paragraph-properties fo:margin-left="0.1098in" fo:margin-right="0in" fo:margin-top="0.0008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38" style:family="paragraph" style:parent-style-name="Table_20_Paragraph" style:list-style-name="WWNum15">
      <style:paragraph-properties fo:margin-left="0.1398in" fo:margin-right="0in" fo:margin-top="0.0055in" fo:margin-bottom="0in" style:contextual-spacing="false" fo:line-height="100%" fo:text-align="left" style:justify-single-word="false" fo:text-indent="-0.0819in" style:auto-text-indent="false">
        <style:tab-stops>
          <style:tab-stop style:position="0.1398in"/>
        </style:tab-stops>
      </style:paragraph-properties>
    </style:style>
    <style:style style:name="P739" style:family="paragraph" style:parent-style-name="Table_20_Paragraph">
      <style:paragraph-properties fo:margin-left="0.0602in" fo:margin-right="0in" fo:margin-top="0.0071in" fo:margin-bottom="0in" style:contextual-spacing="false" fo:text-align="justify" style:justify-single-word="false"/>
    </style:style>
    <style:style style:name="P740" style:family="paragraph" style:parent-style-name="Table_20_Paragraph" style:list-style-name="WWNum15">
      <style:paragraph-properties fo:margin-left="0.0583in" fo:margin-right="0.0445in" fo:margin-top="0.0071in" fo:margin-bottom="0in" style:contextual-spacing="false" fo:line-height="107%" fo:text-align="justify" style:justify-single-word="false" fo:text-indent="-0.0016in" style:auto-text-indent="false">
        <style:tab-stops>
          <style:tab-stop style:position="0.0583in"/>
          <style:tab-stop style:position="0.1465in"/>
        </style:tab-stops>
      </style:paragraph-properties>
    </style:style>
    <style:style style:name="P741" style:family="paragraph" style:parent-style-name="Table_20_Paragraph" style:list-style-name="WWNum15">
      <style:paragraph-properties fo:margin-left="0.0575in" fo:margin-right="0.0398in" fo:margin-top="0.0008in" fo:margin-bottom="0in" style:contextual-spacing="false" fo:line-height="104%" fo:text-align="justify" style:justify-single-word="false" fo:text-indent="-0.0008in" style:auto-text-indent="false">
        <style:tab-stops>
          <style:tab-stop style:position="0.0575in"/>
          <style:tab-stop style:position="0.1134in"/>
        </style:tab-stops>
      </style:paragraph-properties>
    </style:style>
    <style:style style:name="P742" style:family="paragraph" style:parent-style-name="Table_20_Paragraph">
      <style:paragraph-properties fo:margin-top="0.0346in" fo:margin-bottom="0in" style:contextual-spacing="false"/>
      <style:text-properties fo:font-size="5pt" style:font-size-asian="5pt"/>
    </style:style>
    <style:style style:name="P743" style:family="paragraph" style:parent-style-name="Table_20_Paragraph">
      <style:paragraph-properties fo:margin-left="0.0583in" fo:margin-right="0.0402in" fo:margin-top="0.0201in" fo:margin-bottom="0in" style:contextual-spacing="false" fo:line-height="104%" fo:text-align="justify" style:justify-single-word="false" fo:text-indent="-0.0008in" style:auto-text-indent="false"/>
    </style:style>
    <style:style style:name="P744" style:family="paragraph" style:parent-style-name="Table_20_Paragraph" style:list-style-name="WWNum16">
      <style:paragraph-properties fo:margin-left="0.1098in" fo:margin-right="0in" fo:margin-top="0.0055in" fo:margin-bottom="0in" style:contextual-spacing="false" fo:line-height="100%" fo:text-align="left" style:justify-single-word="false" fo:text-indent="-0.052in" style:auto-text-indent="false">
        <style:tab-stops>
          <style:tab-stop style:position="0.1098in"/>
        </style:tab-stops>
      </style:paragraph-properties>
    </style:style>
    <style:style style:name="P745" style:family="paragraph" style:parent-style-name="Table_20_Paragraph">
      <style:paragraph-properties fo:margin-left="0.0591in" fo:margin-right="0in" fo:margin-top="0.0071in" fo:margin-bottom="0in" style:contextual-spacing="false" fo:text-align="justify" style:justify-single-word="false"/>
    </style:style>
    <style:style style:name="P746" style:family="paragraph" style:parent-style-name="Text_20_body">
      <style:text-properties fo:font-size="6pt" style:font-size-asian="6pt"/>
    </style:style>
    <style:style style:name="P747" style:family="paragraph" style:parent-style-name="Text_20_body">
      <style:paragraph-properties fo:margin-top="0.0335in" fo:margin-bottom="0in" style:contextual-spacing="false"/>
      <style:text-properties fo:font-size="6pt" style:font-size-asian="6pt"/>
    </style:style>
    <style:style style:name="P748" style:family="paragraph" style:parent-style-name="Standard">
      <style:paragraph-properties fo:margin-left="0.3953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749" style:family="paragraph" style:parent-style-name="Text_20_body" style:master-page-name="Converted28">
      <style:paragraph-properties style:page-number="29"/>
      <style:text-properties style:font-name="Lato Black" fo:font-size="10pt" fo:font-weight="bold" style:font-size-asian="10pt" style:font-weight-asian="bold"/>
    </style:style>
    <style:style style:name="P750" style:family="paragraph" style:parent-style-name="Text_20_body">
      <style:paragraph-properties fo:margin-top="0.0118in" fo:margin-bottom="0in" style:contextual-spacing="false"/>
      <style:text-properties style:font-name="Lato Black" fo:font-size="10pt" fo:font-weight="bold" style:font-size-asian="10pt" style:font-weight-asian="bold"/>
    </style:style>
    <style:style style:name="P751" style:family="paragraph" style:parent-style-name="Table_20_Paragraph">
      <style:paragraph-properties fo:margin-left="0.0165in" fo:margin-right="0.0016in" fo:margin-top="0.3035in" fo:margin-bottom="0in" style:contextual-spacing="false" fo:text-align="center" style:justify-single-word="false"/>
    </style:style>
    <style:style style:name="P752" style:family="paragraph" style:parent-style-name="Table_20_Paragraph">
      <style:paragraph-properties fo:margin-left="0.0563in" fo:margin-right="0.0402in" fo:margin-top="0.0102in" fo:margin-bottom="0in" style:contextual-spacing="false" fo:line-height="103%" fo:text-align="justify" style:justify-single-word="false" fo:text-indent="0.0016in" style:auto-text-indent="false"/>
    </style:style>
    <style:style style:name="P753" style:family="paragraph" style:parent-style-name="Table_20_Paragraph" style:list-style-name="WWNum17">
      <style:paragraph-properties fo:margin-left="0.0571in" fo:margin-right="0.0425in" fo:margin-top="0.0055in" fo:margin-bottom="0in" style:contextual-spacing="false" fo:line-height="104%" fo:text-align="justify" style:justify-single-word="false" fo:text-indent="0in" style:auto-text-indent="false">
        <style:tab-stops>
          <style:tab-stop style:position="0.1591in"/>
        </style:tab-stops>
      </style:paragraph-properties>
    </style:style>
    <style:style style:name="P754" style:family="paragraph" style:parent-style-name="Table_20_Paragraph">
      <style:text-properties style:font-name="Lato Black" fo:font-size="5pt" fo:font-weight="bold" style:font-size-asian="5pt" style:font-weight-asian="bold"/>
    </style:style>
    <style:style style:name="P755" style:family="paragraph" style:parent-style-name="Table_20_Paragraph">
      <style:paragraph-properties fo:margin-top="0.0535in" fo:margin-bottom="0in" style:contextual-spacing="false"/>
      <style:text-properties style:font-name="Lato Black" fo:font-size="5pt" fo:font-weight="bold" style:font-size-asian="5pt" style:font-weight-asian="bold"/>
    </style:style>
    <style:style style:name="P756" style:family="paragraph" style:parent-style-name="Table_20_Paragraph">
      <style:paragraph-properties fo:margin-left="0.0272in" fo:margin-right="0.0098in" fo:text-align="center" style:justify-single-word="false"/>
    </style:style>
    <style:style style:name="P757" style:family="paragraph" style:parent-style-name="Table_20_Paragraph">
      <style:paragraph-properties fo:margin-top="0.05in" fo:margin-bottom="0in" style:contextual-spacing="false"/>
      <style:text-properties style:font-name="Lato Black" fo:font-size="5pt" fo:font-weight="bold" style:font-size-asian="5pt" style:font-weight-asian="bold"/>
    </style:style>
    <style:style style:name="P758" style:family="paragraph" style:parent-style-name="Table_20_Paragraph">
      <style:paragraph-properties fo:margin-left="0.0272in" fo:margin-right="0.0075in" fo:margin-top="0.0008in" fo:margin-bottom="0in" style:contextual-spacing="false" fo:text-align="center" style:justify-single-word="false"/>
    </style:style>
    <style:style style:name="P759" style:family="paragraph" style:parent-style-name="Table_20_Paragraph">
      <style:paragraph-properties fo:margin-left="0.0256in" fo:margin-right="0in" fo:margin-top="0.0008in" fo:margin-bottom="0in" style:contextual-spacing="false" fo:text-align="center" style:justify-single-word="false"/>
    </style:style>
    <style:style style:name="P760" style:family="paragraph" style:parent-style-name="Table_20_Paragraph">
      <style:paragraph-properties fo:margin-left="0.0201in" fo:margin-right="0.0063in" fo:margin-top="0.0118in" fo:margin-bottom="0in" style:contextual-spacing="false" fo:text-align="center" style:justify-single-word="false"/>
    </style:style>
    <style:style style:name="P761" style:family="paragraph" style:parent-style-name="Table_20_Paragraph">
      <style:paragraph-properties fo:margin-top="0.0791in" fo:margin-bottom="0in" style:contextual-spacing="false"/>
      <style:text-properties style:font-name="Lato Black" fo:font-size="5pt" fo:font-weight="bold" style:font-size-asian="5pt" style:font-weight-asian="bold"/>
    </style:style>
    <style:style style:name="P762" style:family="paragraph" style:parent-style-name="Table_20_Paragraph">
      <style:paragraph-properties fo:margin-left="0.0165in" fo:margin-right="0.0008in" fo:margin-top="0.0008in" fo:margin-bottom="0in" style:contextual-spacing="false" fo:text-align="center" style:justify-single-word="false"/>
    </style:style>
    <style:style style:name="P763" style:family="paragraph" style:parent-style-name="Table_20_Paragraph">
      <style:paragraph-properties fo:margin-left="0.0563in" fo:margin-right="0.0362in" fo:margin-top="0.0118in" fo:margin-bottom="0in" style:contextual-spacing="false" fo:line-height="103%" fo:text-align="justify" style:justify-single-word="false" fo:text-indent="0.0016in" style:auto-text-indent="false"/>
    </style:style>
    <style:style style:name="P764" style:family="paragraph" style:parent-style-name="Table_20_Paragraph">
      <style:paragraph-properties fo:margin-left="0.0575in" fo:margin-right="0in" fo:margin-top="0.0016in" fo:margin-bottom="0in" style:contextual-spacing="false"/>
    </style:style>
    <style:style style:name="P765" style:family="paragraph" style:parent-style-name="Table_20_Paragraph" style:list-style-name="WWNum18">
      <style:paragraph-properties fo:margin-left="0.1075in" fo:margin-right="0in" fo:margin-top="0.0071in" fo:margin-bottom="0in" style:contextual-spacing="false" fo:line-height="100%" fo:text-align="left" style:justify-single-word="false" fo:text-indent="-0.0508in" style:auto-text-indent="false">
        <style:tab-stops>
          <style:tab-stop style:position="0.1075in"/>
        </style:tab-stops>
      </style:paragraph-properties>
    </style:style>
    <style:style style:name="P766" style:family="paragraph" style:parent-style-name="Table_20_Paragraph" style:list-style-name="WWNum18">
      <style:paragraph-properties fo:margin-left="0.1091in" fo:margin-right="0in" fo:margin-top="0.0035in" fo:margin-bottom="0in" style:contextual-spacing="false" fo:line-height="100%" fo:text-align="left" style:justify-single-word="false" fo:text-indent="-0.052in" style:auto-text-indent="false">
        <style:tab-stops>
          <style:tab-stop style:position="0.1091in"/>
        </style:tab-stops>
      </style:paragraph-properties>
    </style:style>
    <style:style style:name="P767" style:family="paragraph" style:parent-style-name="Table_20_Paragraph" style:list-style-name="WWNum18">
      <style:paragraph-properties fo:margin-left="0.0575in" fo:margin-right="0.0409in" fo:margin-top="0.0055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465in"/>
        </style:tab-stops>
      </style:paragraph-properties>
    </style:style>
    <style:style style:name="P768" style:family="paragraph" style:parent-style-name="Table_20_Paragraph" style:list-style-name="WWNum18">
      <style:paragraph-properties fo:margin-left="0.1063in" fo:margin-right="0in" fo:margin-top="0.0043in" fo:margin-bottom="0in" style:contextual-spacing="false" fo:line-height="100%" fo:text-align="left" style:justify-single-word="false" fo:text-indent="-0.0492in" style:auto-text-indent="false">
        <style:tab-stops>
          <style:tab-stop style:position="0.1063in"/>
        </style:tab-stops>
      </style:paragraph-properties>
    </style:style>
    <style:style style:name="P769" style:family="paragraph" style:parent-style-name="Table_20_Paragraph" style:list-style-name="WWNum18">
      <style:paragraph-properties fo:margin-left="0.1083in" fo:margin-right="0in" fo:margin-top="0.0102in" fo:margin-bottom="0in" style:contextual-spacing="false" fo:line-height="100%" fo:text-align="left" style:justify-single-word="false" fo:text-indent="-0.0516in" style:auto-text-indent="false">
        <style:tab-stops>
          <style:tab-stop style:position="0.1083in"/>
        </style:tab-stops>
      </style:paragraph-properties>
    </style:style>
    <style:style style:name="P770" style:family="paragraph" style:parent-style-name="Table_20_Paragraph" style:list-style-name="WWNum18">
      <style:paragraph-properties fo:margin-left="0.1055in" fo:margin-right="0in" fo:margin-top="0.0071in" fo:margin-bottom="0in" style:contextual-spacing="false" fo:line-height="100%" fo:text-align="left" style:justify-single-word="false" fo:text-indent="-0.0484in" style:auto-text-indent="false">
        <style:tab-stops>
          <style:tab-stop style:position="0.1055in"/>
        </style:tab-stops>
      </style:paragraph-properties>
    </style:style>
    <style:style style:name="P771" style:family="paragraph" style:parent-style-name="Table_20_Paragraph" style:list-style-name="WWNum18">
      <style:paragraph-properties fo:margin-left="0.0555in" fo:margin-right="0.0457in" fo:margin-top="0.0071in" fo:margin-bottom="0in" style:contextual-spacing="false" fo:line-height="104%" fo:text-align="left" style:justify-single-word="false" fo:text-indent="0.0016in" style:auto-text-indent="false">
        <style:tab-stops>
          <style:tab-stop style:position="0.122in"/>
        </style:tab-stops>
      </style:paragraph-properties>
    </style:style>
    <style:style style:name="P772" style:family="paragraph" style:parent-style-name="Table_20_Paragraph" style:list-style-name="WWNum18">
      <style:paragraph-properties fo:margin-left="0.1098in" fo:margin-right="0in" fo:margin-top="0.0043in" fo:margin-bottom="0in" style:contextual-spacing="false" fo:line-height="100%" fo:text-align="left" style:justify-single-word="false" fo:text-indent="-0.0528in" style:auto-text-indent="false">
        <style:tab-stops>
          <style:tab-stop style:position="0.1098in"/>
        </style:tab-stops>
      </style:paragraph-properties>
    </style:style>
    <style:style style:name="P773" style:family="paragraph" style:parent-style-name="Table_20_Paragraph" style:list-style-name="WWNum18">
      <style:paragraph-properties fo:margin-left="0.1055in" fo:margin-right="0in" fo:margin-top="0.0035in" fo:margin-bottom="0in" style:contextual-spacing="false" fo:line-height="100%" fo:text-align="left" style:justify-single-word="false" fo:text-indent="-0.0484in" style:auto-text-indent="false">
        <style:tab-stops>
          <style:tab-stop style:position="0.1055in"/>
        </style:tab-stops>
      </style:paragraph-properties>
    </style:style>
    <style:style style:name="P774" style:family="paragraph" style:parent-style-name="Table_20_Paragraph" style:list-style-name="WWNum18">
      <style:paragraph-properties fo:margin-left="0.0575in" fo:margin-right="0.0425in" fo:margin-top="0.0055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362in"/>
        </style:tab-stops>
      </style:paragraph-properties>
    </style:style>
    <style:style style:name="P775" style:family="paragraph" style:parent-style-name="Table_20_Paragraph" style:list-style-name="WWNum18">
      <style:paragraph-properties fo:margin-left="0.0575in" fo:margin-right="0.0437in" fo:margin-top="0.0043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161in"/>
        </style:tab-stops>
      </style:paragraph-properties>
    </style:style>
    <style:style style:name="P776" style:family="paragraph" style:parent-style-name="Table_20_Paragraph" style:list-style-name="WWNum18">
      <style:paragraph-properties fo:margin-left="0.1083in" fo:margin-right="0in" fo:margin-top="0.0043in" fo:margin-bottom="0in" style:contextual-spacing="false" fo:line-height="100%" fo:text-align="left" style:justify-single-word="false" fo:text-indent="-0.0516in" style:auto-text-indent="false">
        <style:tab-stops>
          <style:tab-stop style:position="0.1083in"/>
        </style:tab-stops>
      </style:paragraph-properties>
    </style:style>
    <style:style style:name="P777" style:family="paragraph" style:parent-style-name="Table_20_Paragraph" style:list-style-name="WWNum18">
      <style:paragraph-properties fo:margin-left="0.0555in" fo:margin-right="0.039in" fo:margin-top="0.0098in" fo:margin-bottom="0in" style:contextual-spacing="false" fo:line-height="104%" fo:text-align="justify" style:justify-single-word="false" fo:text-indent="0.0008in" style:auto-text-indent="false">
        <style:tab-stops>
          <style:tab-stop style:position="0.1472in"/>
        </style:tab-stops>
      </style:paragraph-properties>
    </style:style>
    <style:style style:name="P778" style:family="paragraph" style:parent-style-name="Table_20_Paragraph">
      <style:paragraph-properties fo:margin-left="0.0272in" fo:margin-right="0in" fo:margin-top="0.0008in" fo:margin-bottom="0in" style:contextual-spacing="false" fo:text-align="center" style:justify-single-word="false"/>
    </style:style>
    <style:style style:name="P779" style:family="paragraph" style:parent-style-name="Table_20_Paragraph">
      <style:paragraph-properties fo:margin-left="0.0256in" fo:margin-right="0.0028in" fo:margin-top="0.0008in" fo:margin-bottom="0in" style:contextual-spacing="false" fo:text-align="center" style:justify-single-word="false"/>
    </style:style>
    <style:style style:name="P780" style:family="paragraph" style:parent-style-name="Table_20_Paragraph">
      <style:paragraph-properties fo:margin-left="0.0201in" fo:margin-right="0in" fo:margin-top="0.0161in" fo:margin-bottom="0in" style:contextual-spacing="false" fo:text-align="center" style:justify-single-word="false"/>
    </style:style>
    <style:style style:name="P781" style:family="paragraph" style:parent-style-name="Table_20_Paragraph">
      <style:paragraph-properties fo:margin-left="0.0201in" fo:margin-right="0.0083in" fo:margin-top="0.0154in" fo:margin-bottom="0in" style:contextual-spacing="false" fo:text-align="center" style:justify-single-word="false"/>
    </style:style>
    <style:style style:name="P782" style:family="paragraph" style:parent-style-name="Table_20_Paragraph">
      <style:paragraph-properties fo:margin-top="0.0161in" fo:margin-bottom="0in" style:contextual-spacing="false"/>
      <style:text-properties style:font-name="Lato Black" fo:font-size="5pt" fo:font-weight="bold" style:font-size-asian="5pt" style:font-weight-asian="bold"/>
    </style:style>
    <style:style style:name="P783" style:family="paragraph" style:parent-style-name="Table_20_Paragraph">
      <style:paragraph-properties fo:margin-left="0.0165in" fo:margin-right="0in" fo:text-align="center" style:justify-single-word="false"/>
    </style:style>
    <style:style style:name="P784" style:family="paragraph" style:parent-style-name="Table_20_Paragraph">
      <style:paragraph-properties fo:margin-left="0.0563in" fo:margin-right="0.0429in" fo:margin-top="0.0154in" fo:margin-bottom="0in" style:contextual-spacing="false" fo:line-height="103%" fo:text-align="justify" style:justify-single-word="false" fo:text-indent="0.0016in" style:auto-text-indent="false"/>
    </style:style>
    <style:style style:name="P785" style:family="paragraph" style:parent-style-name="Table_20_Paragraph" style:list-style-name="WWNum19">
      <style:paragraph-properties fo:margin-left="0.139in" fo:margin-right="0in" fo:margin-top="0.0047in" fo:margin-bottom="0in" style:contextual-spacing="false" fo:line-height="100%" fo:text-align="left" style:justify-single-word="false" fo:text-indent="-0.0819in" style:auto-text-indent="false">
        <style:tab-stops>
          <style:tab-stop style:position="0.139in"/>
        </style:tab-stops>
      </style:paragraph-properties>
    </style:style>
    <style:style style:name="P786" style:family="paragraph" style:parent-style-name="Table_20_Paragraph">
      <style:paragraph-properties fo:margin-left="0.0598in" fo:margin-right="0.0437in" fo:margin-top="0.0035in" fo:margin-bottom="0in" style:contextual-spacing="false" fo:line-height="104%" fo:text-align="justify" style:justify-single-word="false" fo:text-indent="0.0008in" style:auto-text-indent="false"/>
    </style:style>
    <style:style style:name="P787" style:family="paragraph" style:parent-style-name="Table_20_Paragraph" style:list-style-name="WWNum19">
      <style:paragraph-properties fo:margin-left="0.0591in" fo:margin-right="0.0453in" fo:margin-top="0.0043in" fo:margin-bottom="0in" style:contextual-spacing="false" fo:line-height="104%" fo:text-align="left" style:justify-single-word="false" fo:text-indent="-0.002in" style:auto-text-indent="false">
        <style:tab-stops>
          <style:tab-stop style:position="0.0591in"/>
          <style:tab-stop style:position="0.1193in"/>
        </style:tab-stops>
      </style:paragraph-properties>
    </style:style>
    <style:style style:name="P788" style:family="paragraph" style:parent-style-name="Table_20_Paragraph" style:list-style-name="WWNum19">
      <style:paragraph-properties fo:margin-left="0.0575in" fo:margin-right="0.0437in" fo:margin-top="0.0043in" fo:margin-bottom="0in" style:contextual-spacing="false" fo:line-height="104%" fo:text-align="left" style:justify-single-word="false" fo:text-indent="-0.0008in" style:auto-text-indent="false">
        <style:tab-stops>
          <style:tab-stop style:position="0.0575in"/>
          <style:tab-stop style:position="0.1091in"/>
        </style:tab-stops>
      </style:paragraph-properties>
    </style:style>
    <style:style style:name="P789" style:family="paragraph" style:parent-style-name="Table_20_Paragraph">
      <style:paragraph-properties fo:margin-top="0.0193in" fo:margin-bottom="0in" style:contextual-spacing="false"/>
      <style:text-properties style:font-name="Lato Black" fo:font-size="5pt" fo:font-weight="bold" style:font-size-asian="5pt" style:font-weight-asian="bold"/>
    </style:style>
    <style:style style:name="P790" style:family="paragraph" style:parent-style-name="Table_20_Paragraph">
      <style:paragraph-properties fo:margin-left="0.0272in" fo:margin-right="0.0055in" fo:text-align="center" style:justify-single-word="false"/>
    </style:style>
    <style:style style:name="P791" style:family="paragraph" style:parent-style-name="Table_20_Paragraph">
      <style:paragraph-properties fo:margin-left="0.0256in" fo:margin-right="0.0035in" fo:text-align="center" style:justify-single-word="false"/>
    </style:style>
    <style:style style:name="P792" style:family="paragraph" style:parent-style-name="Table_20_Paragraph">
      <style:paragraph-properties fo:margin-top="0.0264in" fo:margin-bottom="0in" style:contextual-spacing="false"/>
      <style:text-properties style:font-name="Lato Black" fo:font-size="5pt" fo:font-weight="bold" style:font-size-asian="5pt" style:font-weight-asian="bold"/>
    </style:style>
    <style:style style:name="P793" style:family="paragraph" style:parent-style-name="Table_20_Paragraph">
      <style:paragraph-properties fo:margin-left="0.0165in" fo:margin-right="0.0035in" fo:text-align="center" style:justify-single-word="false"/>
    </style:style>
    <style:style style:name="P794" style:family="paragraph" style:parent-style-name="Table_20_Paragraph">
      <style:paragraph-properties fo:margin-left="0.0563in" fo:margin-right="0.0402in" fo:margin-top="0.0154in" fo:margin-bottom="0in" style:contextual-spacing="false" fo:line-height="103%" fo:text-align="justify" style:justify-single-word="false" fo:text-indent="0.0016in" style:auto-text-indent="false"/>
    </style:style>
    <style:style style:name="P795" style:family="paragraph" style:parent-style-name="Table_20_Paragraph" style:list-style-name="WWNum20">
      <style:paragraph-properties fo:margin-left="0.0575in" fo:margin-right="0.039in" fo:margin-top="0.0016in" fo:margin-bottom="0in" style:contextual-spacing="false" fo:line-height="102%" fo:text-align="justify" style:justify-single-word="false" fo:text-indent="-0.0008in" style:auto-text-indent="false">
        <style:tab-stops>
          <style:tab-stop style:position="0.0575in"/>
          <style:tab-stop style:position="0.1362in"/>
        </style:tab-stops>
      </style:paragraph-properties>
    </style:style>
    <style:style style:name="P796" style:family="paragraph" style:parent-style-name="Table_20_Paragraph" style:list-style-name="WWNum20">
      <style:paragraph-properties fo:margin-left="0.0575in" fo:margin-right="0.039in" fo:margin-top="0.0028in" fo:margin-bottom="0in" style:contextual-spacing="false" fo:line-height="104%" fo:text-align="justify" style:justify-single-word="false" fo:text-indent="-0.0008in" style:auto-text-indent="false">
        <style:tab-stops>
          <style:tab-stop style:position="0.0575in"/>
          <style:tab-stop style:position="0.1555in"/>
        </style:tab-stops>
      </style:paragraph-properties>
    </style:style>
    <style:style style:name="P797" style:family="paragraph" style:parent-style-name="Table_20_Paragraph" style:list-style-name="WWNum20">
      <style:paragraph-properties fo:margin-left="0.0575in" fo:margin-right="0.0445in" fo:margin-top="0.0043in" fo:margin-bottom="0in" style:contextual-spacing="false" fo:line-height="104%" fo:text-align="justify" style:justify-single-word="false" fo:text-indent="-0.0008in" style:auto-text-indent="false">
        <style:tab-stops>
          <style:tab-stop style:position="0.0575in"/>
          <style:tab-stop style:position="0.1161in"/>
        </style:tab-stops>
      </style:paragraph-properties>
    </style:style>
    <style:style style:name="P798" style:family="paragraph" style:parent-style-name="Table_20_Paragraph" style:list-style-name="WWNum20">
      <style:paragraph-properties fo:margin-left="0.0591in" fo:margin-right="0.048in" fo:margin-top="0in" fo:margin-bottom="0in" style:contextual-spacing="false" fo:line-height="106%" fo:text-align="justify" style:justify-single-word="false" fo:text-indent="-0.002in" style:auto-text-indent="false">
        <style:tab-stops>
          <style:tab-stop style:position="0.0591in"/>
          <style:tab-stop style:position="0.1126in"/>
        </style:tab-stops>
      </style:paragraph-properties>
    </style:style>
    <style:style style:name="P799" style:family="paragraph" style:parent-style-name="Table_20_Paragraph" style:list-style-name="WWNum20">
      <style:paragraph-properties fo:margin-left="0.0591in" fo:margin-right="0.0457in" fo:margin-top="0in" fo:margin-bottom="0in" style:contextual-spacing="false" fo:line-height="102%" fo:text-align="justify" style:justify-single-word="false" fo:text-indent="-0.002in" style:auto-text-indent="false">
        <style:tab-stops>
          <style:tab-stop style:position="0.0591in"/>
          <style:tab-stop style:position="0.1091in"/>
        </style:tab-stops>
      </style:paragraph-properties>
    </style:style>
    <style:style style:name="P800" style:family="paragraph" style:parent-style-name="Table_20_Paragraph" style:list-style-name="WWNum20">
      <style:paragraph-properties fo:margin-left="0.0583in" fo:margin-right="0.039in" fo:margin-top="0in" fo:margin-bottom="0in" style:contextual-spacing="false" fo:line-height="102%" fo:text-align="justify" style:justify-single-word="false" fo:text-indent="-0.002in" style:auto-text-indent="false">
        <style:tab-stops>
          <style:tab-stop style:position="0.0583in"/>
          <style:tab-stop style:position="0.1472in"/>
        </style:tab-stops>
      </style:paragraph-properties>
    </style:style>
    <style:style style:name="P801" style:family="paragraph" style:parent-style-name="Table_20_Paragraph" style:list-style-name="WWNum20">
      <style:paragraph-properties fo:margin-left="0.0563in" fo:margin-right="0.0402in" fo:margin-top="0.0047in" fo:margin-bottom="0in" style:contextual-spacing="false" fo:line-height="103%" fo:text-align="justify" style:justify-single-word="false" fo:text-indent="0in" style:auto-text-indent="false">
        <style:tab-stops>
          <style:tab-stop style:position="0.1138in"/>
        </style:tab-stops>
      </style:paragraph-properties>
    </style:style>
    <style:style style:name="P802" style:family="paragraph" style:parent-style-name="Table_20_Paragraph">
      <style:paragraph-properties fo:margin-left="0.0272in" fo:margin-right="0.0083in" fo:line-height="102%" fo:text-align="center" style:justify-single-word="false"/>
    </style:style>
    <style:style style:name="P803" style:family="paragraph" style:parent-style-name="Table_20_Paragraph">
      <style:paragraph-properties fo:margin-left="0.0236in" fo:margin-right="0.002in" fo:text-align="center" style:justify-single-word="false"/>
    </style:style>
    <style:style style:name="P804" style:family="paragraph" style:parent-style-name="Table_20_Paragraph">
      <style:paragraph-properties fo:margin-top="0.0228in" fo:margin-bottom="0in" style:contextual-spacing="false"/>
      <style:text-properties style:font-name="Lato Black" fo:font-size="5pt" fo:font-weight="bold" style:font-size-asian="5pt" style:font-weight-asian="bold"/>
    </style:style>
    <style:style style:name="P805" style:family="paragraph" style:parent-style-name="Table_20_Paragraph">
      <style:paragraph-properties fo:margin-left="0.0272in" fo:margin-right="0.0091in" fo:text-align="center" style:justify-single-word="false"/>
    </style:style>
    <style:style style:name="P806" style:family="paragraph" style:parent-style-name="Table_20_Paragraph">
      <style:paragraph-properties fo:margin-left="0.0256in" fo:margin-right="0.0028in" fo:text-align="center" style:justify-single-word="false"/>
    </style:style>
    <style:style style:name="P807" style:family="paragraph" style:parent-style-name="Table_20_Paragraph">
      <style:paragraph-properties fo:margin-left="0.0165in" fo:margin-right="0.0008in" fo:margin-top="0.0193in" fo:margin-bottom="0in" style:contextual-spacing="false" fo:text-align="center" style:justify-single-word="false"/>
    </style:style>
    <style:style style:name="P808" style:family="paragraph" style:parent-style-name="Table_20_Paragraph">
      <style:paragraph-properties fo:margin-left="0.0563in" fo:margin-right="0.0429in" fo:margin-top="0.0193in" fo:margin-bottom="0in" style:contextual-spacing="false" fo:line-height="103%" fo:text-align="justify" style:justify-single-word="false" fo:text-indent="0.0016in" style:auto-text-indent="false"/>
    </style:style>
    <style:style style:name="P809" style:family="paragraph" style:parent-style-name="Table_20_Paragraph" style:list-style-name="WWNum21">
      <style:paragraph-properties fo:margin-left="0.1091in" fo:margin-right="0in" fo:margin-top="0.0055in" fo:margin-bottom="0in" style:contextual-spacing="false" fo:line-height="100%" fo:text-align="left" style:justify-single-word="false" fo:text-indent="-0.052in" style:auto-text-indent="false">
        <style:tab-stops>
          <style:tab-stop style:position="0.1091in"/>
        </style:tab-stops>
      </style:paragraph-properties>
    </style:style>
    <style:style style:name="P810" style:family="paragraph" style:parent-style-name="Table_20_Paragraph" style:list-style-name="WWNum21">
      <style:paragraph-properties fo:margin-left="0.0571in" fo:margin-right="0.0417in" fo:margin-top="0.0071in" fo:margin-bottom="0in" style:contextual-spacing="false" fo:line-height="104%" fo:text-align="left" style:justify-single-word="false" fo:text-indent="-0.0008in" style:auto-text-indent="false">
        <style:tab-stops>
          <style:tab-stop style:position="0.0571in"/>
          <style:tab-stop style:position="0.1453in"/>
        </style:tab-stops>
      </style:paragraph-properties>
    </style:style>
    <style:style style:name="P811" style:family="paragraph" style:parent-style-name="Table_20_Paragraph" style:list-style-name="WWNum21">
      <style:paragraph-properties fo:margin-left="0.1075in" fo:margin-right="0in" fo:margin-top="0.0043in" fo:margin-bottom="0in" style:contextual-spacing="false" fo:line-height="100%" fo:text-align="left" style:justify-single-word="false" fo:text-indent="-0.0508in" style:auto-text-indent="false">
        <style:tab-stops>
          <style:tab-stop style:position="0.1075in"/>
        </style:tab-stops>
      </style:paragraph-properties>
    </style:style>
    <style:style style:name="P812" style:family="paragraph" style:parent-style-name="Table_20_Paragraph" style:list-style-name="WWNum21">
      <style:paragraph-properties fo:margin-left="0.1091in" fo:margin-right="0in" fo:margin-top="0.0102in" fo:margin-bottom="0in" style:contextual-spacing="false" fo:line-height="100%" fo:text-align="left" style:justify-single-word="false" fo:text-indent="-0.052in" style:auto-text-indent="false">
        <style:tab-stops>
          <style:tab-stop style:position="0.1091in"/>
        </style:tab-stops>
      </style:paragraph-properties>
    </style:style>
    <style:style style:name="P813" style:family="paragraph" style:parent-style-name="Table_20_Paragraph" style:list-style-name="WWNum21">
      <style:paragraph-properties fo:margin-left="0.1055in" fo:margin-right="0in" fo:margin-top="0.0071in" fo:margin-bottom="0in" style:contextual-spacing="false" fo:line-height="100%" fo:text-align="left" style:justify-single-word="false" fo:text-indent="-0.0484in" style:auto-text-indent="false">
        <style:tab-stops>
          <style:tab-stop style:position="0.1055in"/>
        </style:tab-stops>
      </style:paragraph-properties>
    </style:style>
    <style:style style:name="P814" style:family="paragraph" style:parent-style-name="Table_20_Paragraph">
      <style:paragraph-properties fo:margin-left="0.0709in" fo:margin-right="0.052in" fo:margin-top="0.0193in" fo:margin-bottom="0in" style:contextual-spacing="false" fo:line-height="102%" fo:text-align="center" style:justify-single-word="false" fo:text-indent="0.0063in" style:auto-text-indent="false"/>
    </style:style>
    <style:style style:name="P815" style:family="paragraph" style:parent-style-name="Table_20_Paragraph">
      <style:paragraph-properties fo:margin-left="0.0236in" fo:margin-right="0in" fo:margin-top="0.0193in" fo:margin-bottom="0in" style:contextual-spacing="false" fo:text-align="center" style:justify-single-word="false"/>
    </style:style>
    <style:style style:name="P816" style:family="paragraph" style:parent-style-name="Table_20_Paragraph">
      <style:paragraph-properties fo:margin-left="0.0272in" fo:margin-right="0.0091in" fo:margin-top="0.0161in" fo:margin-bottom="0in" style:contextual-spacing="false" fo:text-align="center" style:justify-single-word="false"/>
    </style:style>
    <style:style style:name="P817" style:family="paragraph" style:parent-style-name="Table_20_Paragraph">
      <style:paragraph-properties fo:margin-left="0.0256in" fo:margin-right="0.0028in" fo:margin-top="0.0161in" fo:margin-bottom="0in" style:contextual-spacing="false" fo:text-align="center" style:justify-single-word="false"/>
    </style:style>
    <style:style style:name="P818" style:family="paragraph" style:parent-style-name="Text_20_body">
      <style:paragraph-properties fo:margin-top="0.0071in" fo:margin-bottom="0in" style:contextual-spacing="false"/>
      <style:text-properties style:font-name="Lato Black" fo:font-size="2pt" fo:font-weight="bold" style:font-size-asian="2pt" style:font-weight-asian="bold"/>
    </style:style>
    <style:style style:name="P819" style:family="paragraph" style:parent-style-name="Table_20_Paragraph" style:list-style-name="WWNum22">
      <style:paragraph-properties fo:margin-left="0.0563in" fo:margin-right="0.0457in" fo:margin-top="0.0236in" fo:margin-bottom="0in" style:contextual-spacing="false" fo:line-height="104%" fo:text-align="justify" style:justify-single-word="false" fo:text-indent="0.0008in" style:auto-text-indent="false">
        <style:tab-stops>
          <style:tab-stop style:position="0.148in"/>
        </style:tab-stops>
      </style:paragraph-properties>
    </style:style>
    <style:style style:name="P820" style:family="paragraph" style:parent-style-name="Table_20_Paragraph">
      <style:paragraph-properties fo:margin-left="0in" fo:margin-right="0.0398in" fo:margin-top="0.0193in" fo:margin-bottom="0in" style:contextual-spacing="false" fo:text-align="right" style:justify-single-word="false"/>
    </style:style>
    <style:style style:name="P821" style:family="paragraph" style:parent-style-name="Table_20_Paragraph">
      <style:paragraph-properties fo:margin-left="0.0256in" fo:margin-right="0.0016in" fo:margin-top="0.0193in" fo:margin-bottom="0in" style:contextual-spacing="false" fo:text-align="center" style:justify-single-word="false"/>
    </style:style>
    <style:style style:name="P822" style:family="paragraph" style:parent-style-name="Table_20_Paragraph">
      <style:paragraph-properties fo:margin-left="2.4819in" fo:margin-right="0in" fo:margin-top="0.0193in" fo:margin-bottom="0in" style:contextual-spacing="false"/>
    </style:style>
    <style:style style:name="P823" style:family="paragraph" style:parent-style-name="Table_20_Paragraph">
      <style:paragraph-properties fo:margin-left="0.0256in" fo:margin-right="0.0043in" fo:margin-top="0.0193in" fo:margin-bottom="0in" style:contextual-spacing="false" fo:text-align="center" style:justify-single-word="false"/>
    </style:style>
    <style:style style:name="P824" style:family="paragraph" style:parent-style-name="Standard">
      <style:paragraph-properties fo:margin-left="1.0417in" fo:margin-right="0in" fo:margin-top="0in" fo:margin-bottom="0in" style:contextual-spacing="false" fo:text-align="left" style:justify-single-word="false" fo:text-indent="0in" style:auto-text-indent="false"/>
    </style:style>
    <style:style style:name="P825" style:family="paragraph" style:parent-style-name="Text_20_body">
      <style:paragraph-properties fo:margin-left="1.0398in" fo:margin-right="1.7929in" fo:line-height="102%" fo:text-indent="-0.0008in" style:auto-text-indent="false"/>
    </style:style>
    <style:style style:name="P826" style:family="paragraph" style:parent-style-name="Standard">
      <style:paragraph-properties fo:margin-left="1.0417in" fo:margin-right="0in" fo:margin-top="0in" fo:margin-bottom="0in" style:contextual-spacing="false" fo:line-height="0.1272in" fo:text-align="left" style:justify-single-word="false" fo:text-indent="0in" style:auto-text-indent="false"/>
    </style:style>
    <style:style style:name="P827" style:family="paragraph" style:parent-style-name="Text_20_body" style:master-page-name="Converted29">
      <style:paragraph-properties fo:margin-top="0.1752in" fo:margin-bottom="0in" style:contextual-spacing="false" style:page-number="auto"/>
      <style:text-properties fo:font-size="11pt" style:font-size-asian="11pt"/>
    </style:style>
    <style:style style:name="P828" style:family="paragraph" style:parent-style-name="Heading_20_5">
      <style:paragraph-properties fo:margin-left="2.4465in" fo:margin-right="0in" fo:line-height="100%"/>
    </style:style>
    <style:style style:name="P829" style:family="paragraph" style:parent-style-name="Text_20_body">
      <style:text-properties style:font-name="Source Sans Pro" fo:font-weight="bold" style:font-weight-asian="bold"/>
    </style:style>
    <style:style style:name="P830" style:family="paragraph" style:parent-style-name="Text_20_body">
      <style:paragraph-properties fo:margin-top="0.0098in" fo:margin-bottom="0in" style:contextual-spacing="false"/>
      <style:text-properties style:font-name="Source Sans Pro" fo:font-weight="bold" style:font-weight-asian="bold"/>
    </style:style>
    <style:style style:name="P831" style:family="paragraph" style:parent-style-name="Standard">
      <style:paragraph-properties fo:margin-left="2.078in" fo:margin-right="1.7929in" fo:margin-top="0.0008in" fo:margin-bottom="0in" style:contextual-spacing="false" fo:line-height="104%" fo:text-align="left" style:justify-single-word="false" fo:text-indent="-0.1528in" style:auto-text-indent="false"/>
    </style:style>
    <style:style style:name="P832" style:family="paragraph" style:parent-style-name="Standard">
      <style:paragraph-properties fo:margin-left="1.3366in" fo:margin-right="1.7929in" fo:margin-top="0.0638in" fo:margin-bottom="0in" style:contextual-spacing="false" fo:line-height="156%" fo:text-align="left" style:justify-single-word="false" fo:text-indent="0in" style:auto-text-indent="false"/>
    </style:style>
    <style:style style:name="P833" style:family="paragraph" style:parent-style-name="Table_20_Paragraph">
      <style:paragraph-properties fo:margin-left="0.0063in" fo:margin-right="0in" fo:margin-top="0.0201in" fo:margin-bottom="0in" style:contextual-spacing="false" fo:text-align="center" style:justify-single-word="false"/>
    </style:style>
    <style:style style:name="P834" style:family="paragraph" style:parent-style-name="Table_20_Paragraph">
      <style:paragraph-properties fo:margin-left="0.6043in" fo:margin-right="0in" fo:margin-top="0.0201in" fo:margin-bottom="0in" style:contextual-spacing="false"/>
    </style:style>
    <style:style style:name="P835" style:family="paragraph" style:parent-style-name="Table_20_Paragraph">
      <style:paragraph-properties fo:margin-left="0.4472in" fo:margin-right="0in" fo:margin-top="0.0201in" fo:margin-bottom="0in" style:contextual-spacing="false"/>
    </style:style>
    <style:style style:name="P836" style:family="paragraph" style:parent-style-name="Table_20_Paragraph">
      <style:paragraph-properties fo:margin-left="0.0063in" fo:margin-right="0.0008in" fo:margin-top="0.0173in" fo:margin-bottom="0in" style:contextual-spacing="false" fo:text-align="center" style:justify-single-word="false"/>
    </style:style>
    <style:style style:name="P837" style:family="paragraph" style:parent-style-name="Table_20_Paragraph">
      <style:paragraph-properties fo:margin-left="0.0516in" fo:margin-right="0in" fo:margin-top="0.0146in" fo:margin-bottom="0in" style:contextual-spacing="false"/>
    </style:style>
    <style:style style:name="P838" style:family="paragraph" style:parent-style-name="Table_20_Paragraph">
      <style:paragraph-properties fo:margin-left="0.0055in" fo:margin-right="0in" fo:margin-top="0.0173in" fo:margin-bottom="0in" style:contextual-spacing="false" fo:text-align="center" style:justify-single-word="false"/>
    </style:style>
    <style:style style:name="P839" style:family="paragraph" style:parent-style-name="Table_20_Paragraph">
      <style:paragraph-properties fo:margin-left="0.0028in" fo:margin-right="0in" fo:margin-top="0.0173in" fo:margin-bottom="0in" style:contextual-spacing="false" fo:text-align="center" style:justify-single-word="false"/>
    </style:style>
    <style:style style:name="P840" style:family="paragraph" style:parent-style-name="Table_20_Paragraph">
      <style:paragraph-properties fo:margin-left="0.0516in" fo:margin-right="0in" fo:margin-top="0.0138in" fo:margin-bottom="0in" style:contextual-spacing="false"/>
    </style:style>
    <style:style style:name="P841" style:family="paragraph" style:parent-style-name="Standard">
      <style:paragraph-properties fo:margin-left="1.3902in" fo:margin-right="0in" fo:margin-top="0in" fo:margin-bottom="0in" style:contextual-spacing="false" fo:text-align="left" style:justify-single-word="false" fo:text-indent="0in" style:auto-text-indent="false"/>
    </style:style>
    <style:style style:name="P842" style:family="paragraph" style:parent-style-name="Text_20_body">
      <style:paragraph-properties fo:margin-top="0.0146in" fo:margin-bottom="0in" style:contextual-spacing="false"/>
      <style:text-properties fo:font-size="6pt" style:font-size-asian="6pt"/>
    </style:style>
    <style:style style:name="P843" style:family="paragraph" style:parent-style-name="Standard">
      <style:paragraph-properties fo:margin-left="0in" fo:margin-right="0.4453in" fo:margin-top="0in" fo:margin-bottom="0in" style:contextual-spacing="false" fo:text-align="center" style:justify-single-word="false" fo:text-indent="0in" style:auto-text-indent="false"/>
    </style:style>
    <style:style style:name="P844" style:family="paragraph" style:parent-style-name="Standard">
      <style:paragraph-properties fo:margin-left="0in" fo:margin-right="0.4457in" fo:margin-top="0.022in" fo:margin-bottom="0in" style:contextual-spacing="false" fo:text-align="center" style:justify-single-word="false" fo:text-indent="0in" style:auto-text-indent="false"/>
    </style:style>
    <style:style style:name="P845" style:family="paragraph" style:parent-style-name="Text_20_body" style:master-page-name="Converted30">
      <style:paragraph-properties style:page-number="31"/>
      <style:text-properties fo:font-size="11pt" fo:font-weight="bold" style:font-size-asian="11pt" style:font-weight-asian="bold"/>
    </style:style>
    <style:style style:name="P846" style:family="paragraph" style:parent-style-name="Text_20_body">
      <style:paragraph-properties fo:margin-top="0.1173in" fo:margin-bottom="0in" style:contextual-spacing="false"/>
      <style:text-properties fo:font-size="11pt" fo:font-weight="bold" style:font-size-asian="11pt" style:font-weight-asian="bold"/>
    </style:style>
    <style:style style:name="P847" style:family="paragraph" style:parent-style-name="Heading_20_5">
      <style:paragraph-properties fo:margin-left="1.9327in" fo:margin-right="0in" fo:line-height="100%"/>
    </style:style>
    <style:style style:name="P848" style:family="paragraph" style:parent-style-name="Text_20_body">
      <style:text-properties style:font-name="Source Sans Pro" fo:font-size="8.5pt" fo:font-weight="bold" style:font-size-asian="8.5pt" style:font-weight-asian="bold"/>
    </style:style>
    <style:style style:name="P849" style:family="paragraph" style:parent-style-name="Text_20_body">
      <style:paragraph-properties fo:margin-top="0.0783in" fo:margin-bottom="0in" style:contextual-spacing="false"/>
      <style:text-properties style:font-name="Source Sans Pro" fo:font-size="8.5pt" fo:font-weight="bold" style:font-size-asian="8.5pt" style:font-weight-asian="bold"/>
    </style:style>
    <style:style style:name="P850" style:family="paragraph" style:parent-style-name="Standard">
      <style:paragraph-properties fo:margin-left="0in" fo:margin-right="0.5083in" fo:margin-top="0in" fo:margin-bottom="0in" style:contextual-spacing="false" fo:text-align="center" style:justify-single-word="false" fo:text-indent="0in" style:auto-text-indent="false"/>
    </style:style>
    <style:style style:name="P851" style:family="paragraph" style:parent-style-name="Text_20_body">
      <style:text-properties fo:font-size="8.5pt" fo:font-weight="bold" style:font-size-asian="8.5pt" style:font-weight-asian="bold"/>
    </style:style>
    <style:style style:name="P852" style:family="paragraph" style:parent-style-name="Text_20_body">
      <style:paragraph-properties fo:margin-top="0.1339in" fo:margin-bottom="0in" style:contextual-spacing="false"/>
      <style:text-properties fo:font-size="8.5pt" fo:font-weight="bold" style:font-size-asian="8.5pt" style:font-weight-asian="bold"/>
    </style:style>
    <style:style style:name="P853" style:family="paragraph" style:parent-style-name="Standard">
      <style:paragraph-properties fo:margin-left="1.2909in" fo:margin-right="1.7984in" fo:margin-top="0in" fo:margin-bottom="0in" style:contextual-spacing="false" fo:line-height="150%" fo:text-align="justify" style:justify-single-word="false" fo:text-indent="0in" style:auto-text-indent="false"/>
    </style:style>
    <style:style style:name="P854" style:family="paragraph" style:parent-style-name="Text_20_body">
      <style:paragraph-properties fo:margin-top="0.0634in" fo:margin-bottom="0in" style:contextual-spacing="false"/>
      <style:text-properties fo:font-size="8.5pt" style:font-size-asian="8.5pt"/>
    </style:style>
    <style:style style:name="P855" style:family="paragraph" style:parent-style-name="Standard">
      <style:paragraph-properties fo:margin-left="1.2909in" fo:margin-right="0in" fo:margin-top="0.0008in" fo:margin-bottom="0in" style:contextual-spacing="false" fo:text-align="justify" style:justify-single-word="false" fo:text-indent="0in" style:auto-text-indent="false"/>
    </style:style>
    <style:style style:name="P856" style:family="paragraph" style:parent-style-name="Text_20_body">
      <style:text-properties fo:font-size="8.5pt" style:font-size-asian="8.5pt"/>
    </style:style>
    <style:style style:name="P857" style:family="paragraph" style:parent-style-name="Text_20_body">
      <style:paragraph-properties fo:margin-top="0.1335in" fo:margin-bottom="0in" style:contextual-spacing="false"/>
      <style:text-properties fo:font-size="8.5pt" style:font-size-asian="8.5pt"/>
    </style:style>
    <style:style style:name="P858" style:family="paragraph" style:parent-style-name="Heading_20_9">
      <style:paragraph-properties fo:margin-left="0in" fo:margin-right="0.5091in" fo:line-height="0.1354in"/>
    </style:style>
    <style:style style:name="P859" style:family="paragraph" style:parent-style-name="Standard">
      <style:paragraph-properties fo:margin-left="2.1598in" fo:margin-right="2.6701in" fo:margin-top="0in" fo:margin-bottom="0in" style:contextual-spacing="false" fo:text-align="center" style:justify-single-word="false" fo:text-indent="0in" style:auto-text-indent="false"/>
    </style:style>
    <style:style style:name="P860" style:family="paragraph" style:parent-style-name="Text_20_body" style:master-page-name="Converted31">
      <style:paragraph-properties style:page-number="auto"/>
      <style:text-properties fo:font-size="11pt" fo:font-weight="bold" style:font-size-asian="11pt" style:font-weight-asian="bold"/>
    </style:style>
    <style:style style:name="P861" style:family="paragraph" style:parent-style-name="Text_20_body">
      <style:paragraph-properties fo:margin-top="0.0535in" fo:margin-bottom="0in" style:contextual-spacing="false"/>
      <style:text-properties fo:font-size="11pt" fo:font-weight="bold" style:font-size-asian="11pt" style:font-weight-asian="bold"/>
    </style:style>
    <style:style style:name="P862" style:family="paragraph" style:parent-style-name="Heading_20_5">
      <style:paragraph-properties fo:margin-left="2.2756in" fo:margin-right="0in" fo:line-height="100%"/>
    </style:style>
    <style:style style:name="P863" style:family="paragraph" style:parent-style-name="Text_20_body">
      <style:paragraph-properties fo:margin-top="0.128in" fo:margin-bottom="0in" style:contextual-spacing="false"/>
      <style:text-properties style:font-name="Source Sans Pro" fo:font-weight="bold" style:font-weight-asian="bold"/>
    </style:style>
    <style:style style:name="P864" style:family="paragraph" style:parent-style-name="Standard">
      <style:paragraph-properties fo:margin-left="0in" fo:margin-right="0.3047in" fo:margin-top="0in" fo:margin-bottom="0in" style:contextual-spacing="false" fo:text-align="center" style:justify-single-word="false" fo:text-indent="0in" style:auto-text-indent="false"/>
    </style:style>
    <style:style style:name="P865" style:family="paragraph" style:parent-style-name="Text_20_body">
      <style:paragraph-properties fo:margin-top="0.1146in" fo:margin-bottom="0in" style:contextual-spacing="false"/>
      <style:text-properties fo:font-weight="bold" style:font-weight-asian="bold"/>
    </style:style>
    <style:style style:name="P866" style:family="paragraph" style:parent-style-name="Standard">
      <style:paragraph-properties fo:margin-left="1.4783in" fo:margin-right="1.8756in" fo:margin-top="0.0008in" fo:margin-bottom="0in" style:contextual-spacing="false" fo:line-height="149%" fo:text-align="justify" style:justify-single-word="false" fo:text-indent="0in" style:auto-text-indent="false"/>
    </style:style>
    <style:style style:name="P867" style:family="paragraph" style:parent-style-name="Text_20_body">
      <style:paragraph-properties fo:margin-top="0.1165in" fo:margin-bottom="0in" style:contextual-spacing="false"/>
      <style:text-properties fo:font-size="7.5pt" style:font-size-asian="7.5pt"/>
    </style:style>
    <style:style style:name="P868" style:family="paragraph" style:parent-style-name="Standard">
      <style:paragraph-properties fo:margin-left="1.4783in" fo:margin-right="0in" fo:margin-top="0.0008in" fo:margin-bottom="0in" style:contextual-spacing="false" fo:text-align="left" style:justify-single-word="false" fo:text-indent="0in" style:auto-text-indent="false"/>
    </style:style>
    <style:style style:name="P869" style:family="paragraph" style:parent-style-name="Standard">
      <style:paragraph-properties fo:margin-left="1.4783in" fo:margin-right="0in" fo:margin-top="0.1173in" fo:margin-bottom="0in" style:contextual-spacing="false" fo:text-align="left" style:justify-single-word="false" fo:text-indent="0in" style:auto-text-indent="false"/>
    </style:style>
    <style:style style:name="P870" style:family="paragraph" style:parent-style-name="Standard">
      <style:paragraph-properties fo:margin-left="1.4783in" fo:margin-right="0in" fo:margin-top="0.1181in" fo:margin-bottom="0in" style:contextual-spacing="false" fo:text-align="left" style:justify-single-word="false" fo:text-indent="0in" style:auto-text-indent="false"/>
    </style:style>
    <style:style style:name="P871" style:family="paragraph" style:parent-style-name="Standard">
      <style:paragraph-properties fo:margin-left="1.4783in" fo:margin-right="1.8799in" fo:margin-top="0.1181in" fo:margin-bottom="0in" style:contextual-spacing="false" fo:line-height="149%" fo:text-align="justify" style:justify-single-word="false" fo:text-indent="0in" style:auto-text-indent="false"/>
    </style:style>
    <style:style style:name="P872" style:family="paragraph" style:parent-style-name="Standard">
      <style:paragraph-properties fo:margin-left="1.4783in" fo:margin-right="0in" fo:margin-top="0.1189in" fo:margin-bottom="0in" style:contextual-spacing="false" fo:text-align="left" style:justify-single-word="false" fo:text-indent="0in" style:auto-text-indent="false"/>
    </style:style>
    <style:style style:name="P873" style:family="paragraph" style:parent-style-name="Text_20_body">
      <style:paragraph-properties fo:margin-top="0.0571in" fo:margin-bottom="0in" style:contextual-spacing="false"/>
      <style:text-properties fo:font-size="7.5pt" style:font-size-asian="7.5pt"/>
    </style:style>
    <style:style style:name="P874" style:family="paragraph" style:parent-style-name="Standard">
      <style:paragraph-properties fo:margin-left="1.4783in" fo:margin-right="2.0445in" fo:margin-top="0in" fo:margin-bottom="0in" style:contextual-spacing="false" fo:line-height="149%" fo:text-align="left" style:justify-single-word="false" fo:text-indent="-0.0008in" style:auto-text-indent="false"/>
    </style:style>
    <style:style style:name="P875" style:family="paragraph" style:parent-style-name="Text_20_body">
      <style:text-properties fo:font-size="7.5pt" style:font-size-asian="7.5pt"/>
    </style:style>
    <style:style style:name="P876" style:family="paragraph" style:parent-style-name="Text_20_body">
      <style:paragraph-properties fo:margin-top="0.1154in" fo:margin-bottom="0in" style:contextual-spacing="false"/>
      <style:text-properties fo:font-size="7.5pt" style:font-size-asian="7.5pt"/>
    </style:style>
    <style:style style:name="P877" style:family="paragraph" style:parent-style-name="Standard">
      <style:paragraph-properties fo:margin-left="3.6228in" fo:margin-right="0in" fo:margin-top="0.0008in" fo:margin-bottom="0in" style:contextual-spacing="false" fo:text-align="left" style:justify-single-word="false" fo:text-indent="0in" style:auto-text-indent="false"/>
    </style:style>
    <style:style style:name="P878" style:family="paragraph" style:parent-style-name="Text_20_body">
      <style:paragraph-properties fo:margin-top="0.0909in" fo:margin-bottom="0in" style:contextual-spacing="false"/>
      <style:text-properties fo:font-size="7.5pt" style:font-size-asian="7.5pt"/>
    </style:style>
    <style:style style:name="P879" style:family="paragraph" style:parent-style-name="Standard">
      <style:paragraph-properties fo:margin-left="0in" fo:margin-right="0.3929in" fo:margin-top="0in" fo:margin-bottom="0in" style:contextual-spacing="false" fo:text-align="center" style:justify-single-word="false" fo:text-indent="0in" style:auto-text-indent="false"/>
    </style:style>
    <style:style style:name="P880" style:family="paragraph" style:parent-style-name="Text_20_body">
      <style:paragraph-properties fo:margin-left="2.5945in" fo:margin-right="2.989in" fo:margin-top="0.002in" fo:margin-bottom="0in" style:contextual-spacing="false" fo:line-height="101%" fo:text-align="center" style:justify-single-word="false"/>
    </style:style>
    <style:style style:name="P881" style:family="paragraph" style:parent-style-name="Text_20_body" style:master-page-name="Converted32">
      <style:paragraph-properties style:page-number="auto"/>
    </style:style>
    <style:style style:name="P882" style:family="paragraph" style:parent-style-name="Text_20_body">
      <style:paragraph-properties fo:margin-top="0.0547in" fo:margin-bottom="0in" style:contextual-spacing="false"/>
    </style:style>
    <style:style style:name="P883" style:family="paragraph" style:parent-style-name="Standard">
      <style:paragraph-properties fo:margin-left="1.5827in" fo:margin-right="2.0681in" fo:margin-top="0in" fo:margin-bottom="0in" style:contextual-spacing="false" fo:line-height="149%" fo:text-align="left" style:justify-single-word="false" fo:text-indent="0in" style:auto-text-indent="false"/>
    </style:style>
    <style:style style:name="P884" style:family="paragraph" style:parent-style-name="Text_20_body">
      <style:text-properties style:font-name="Calibri2" fo:font-weight="bold" style:font-weight-asian="bold"/>
    </style:style>
    <style:style style:name="P885" style:family="paragraph" style:parent-style-name="Text_20_body">
      <style:paragraph-properties fo:margin-top="0.0472in" fo:margin-bottom="0in" style:contextual-spacing="false"/>
      <style:text-properties style:font-name="Calibri2" fo:font-weight="bold" style:font-weight-asian="bold"/>
    </style:style>
    <style:style style:name="P886" style:family="paragraph" style:parent-style-name="Standard">
      <style:paragraph-properties fo:margin-left="1.5827in" fo:margin-right="1.9736in" fo:margin-top="0in" fo:margin-bottom="0in" style:contextual-spacing="false" fo:line-height="121%" fo:text-align="justify" style:justify-single-word="false" fo:text-indent="0in" style:auto-text-indent="false"/>
    </style:style>
    <style:style style:name="P887" style:family="paragraph" style:parent-style-name="Text_20_body">
      <style:paragraph-properties fo:margin-top="0.0055in" fo:margin-bottom="0in" style:contextual-spacing="false"/>
      <style:text-properties style:font-name="Calibri2" fo:font-size="7pt" style:font-size-asian="7pt"/>
    </style:style>
    <style:style style:name="P888" style:family="paragraph" style:parent-style-name="Text_20_body" style:master-page-name="Converted33">
      <style:paragraph-properties fo:margin-top="0.1618in" fo:margin-bottom="0in" style:contextual-spacing="false" style:page-number="auto"/>
      <style:text-properties style:font-name="Calibri2" fo:font-size="11pt" style:font-size-asian="11pt"/>
    </style:style>
    <style:style style:name="P889" style:family="paragraph" style:parent-style-name="Heading_20_5">
      <style:paragraph-properties fo:margin-left="2.5882in" fo:margin-right="0in" fo:line-height="100%"/>
    </style:style>
    <style:style style:name="P890" style:family="paragraph" style:parent-style-name="Text_20_body">
      <style:text-properties style:font-name="Source Sans Pro" fo:font-size="10pt" fo:font-weight="bold" style:font-size-asian="10pt" style:font-weight-asian="bold"/>
    </style:style>
    <style:style style:name="P891" style:family="paragraph" style:parent-style-name="Text_20_body">
      <style:paragraph-properties fo:margin-top="0.011in" fo:margin-bottom="0in" style:contextual-spacing="false"/>
      <style:text-properties style:font-name="Source Sans Pro" fo:font-size="10pt" fo:font-weight="bold" style:font-size-asian="10pt" style:font-weight-asian="bold"/>
    </style:style>
    <style:style style:name="P892" style:family="paragraph" style:parent-style-name="Text_20_body" style:master-page-name="Converted34">
      <style:paragraph-properties style:page-number="auto"/>
      <style:text-properties style:font-name="Source Sans Pro" fo:font-size="11pt" fo:font-weight="bold" style:font-size-asian="11pt" style:font-weight-asian="bold"/>
    </style:style>
    <style:style style:name="P893" style:family="paragraph" style:parent-style-name="Text_20_body">
      <style:paragraph-properties fo:margin-top="0.0453in" fo:margin-bottom="0in" style:contextual-spacing="false"/>
      <style:text-properties style:font-name="Source Sans Pro" fo:font-size="11pt" fo:font-weight="bold" style:font-size-asian="11pt" style:font-weight-asian="bold"/>
    </style:style>
    <style:style style:name="P894" style:family="paragraph" style:parent-style-name="Heading_20_5">
      <style:paragraph-properties fo:margin-left="0in" fo:margin-right="0.3917in" fo:line-height="100%" fo:text-align="center" style:justify-single-word="false"/>
    </style:style>
    <style:style style:name="P895" style:family="paragraph" style:parent-style-name="Text_20_body">
      <style:paragraph-properties fo:margin-top="0.0555in" fo:margin-bottom="0in" style:contextual-spacing="false"/>
      <style:text-properties style:font-name="Source Sans Pro" fo:font-size="11pt" fo:font-weight="bold" style:font-size-asian="11pt" style:font-weight-asian="bold"/>
    </style:style>
    <style:style style:name="P896" style:family="paragraph" style:parent-style-name="Heading_20_7">
      <style:paragraph-properties fo:margin-left="0in" fo:margin-right="0.552in" fo:line-height="100%"/>
    </style:style>
    <style:style style:name="P897" style:family="paragraph" style:parent-style-name="Text_20_body">
      <style:text-properties style:font-name="Times New Roman" fo:font-size="8.5pt" fo:font-weight="bold" style:font-size-asian="8.5pt" style:font-weight-asian="bold"/>
    </style:style>
    <style:style style:name="P898" style:family="paragraph" style:parent-style-name="Text_20_body">
      <style:paragraph-properties fo:margin-top="0.0228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899" style:family="paragraph" style:parent-style-name="Heading_20_9">
      <style:paragraph-properties fo:margin-left="3.0661in" fo:margin-right="1.902in" fo:line-height="104%" fo:text-align="justify" style:justify-single-word="false"/>
    </style:style>
    <style:style style:name="P900" style:family="paragraph" style:parent-style-name="Text_20_body">
      <style:paragraph-properties fo:margin-top="0.0118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901" style:family="paragraph" style:parent-style-name="Standard">
      <style:paragraph-properties fo:margin-left="1.3217in" fo:margin-right="1.8752in" fo:margin-top="0.0008in" fo:margin-bottom="0in" style:contextual-spacing="false" fo:line-height="104%" fo:text-align="justify" style:justify-single-word="false" fo:text-indent="0.7264in" style:auto-text-indent="false"/>
    </style:style>
    <style:style style:name="P902" style:family="paragraph" style:parent-style-name="Text_20_body">
      <style:paragraph-properties fo:margin-top="0.0535in" fo:margin-bottom="0in" style:contextual-spacing="false"/>
      <style:text-properties style:font-name="Times New Roman" fo:font-size="8.5pt" style:font-size-asian="8.5pt"/>
    </style:style>
    <style:style style:name="P903" style:family="paragraph" style:parent-style-name="Standard">
      <style:paragraph-properties fo:margin-left="1.3217in" fo:margin-right="1.9028in" fo:margin-top="0in" fo:margin-bottom="0in" style:contextual-spacing="false" fo:line-height="120%" fo:text-align="justify" style:justify-single-word="false" fo:text-indent="0.7264in" style:auto-text-indent="false"/>
    </style:style>
    <style:style style:name="P904" style:family="paragraph" style:parent-style-name="Standard">
      <style:paragraph-properties fo:margin-left="1.3217in" fo:margin-right="1.9028in" fo:margin-top="0in" fo:margin-bottom="0in" style:contextual-spacing="false" fo:line-height="120%" fo:text-align="justify" style:justify-single-word="false" fo:text-indent="0in" style:auto-text-indent="false"/>
    </style:style>
    <style:style style:name="P905" style:family="paragraph" style:parent-style-name="Standard">
      <style:paragraph-properties fo:margin-left="1.3217in" fo:margin-right="1.9016in" fo:margin-top="0.0591in" fo:margin-bottom="0in" style:contextual-spacing="false" fo:line-height="120%" fo:text-align="justify" style:justify-single-word="false" fo:text-indent="0.7264in" style:auto-text-indent="false"/>
    </style:style>
    <style:style style:name="P906" style:family="paragraph" style:parent-style-name="Text_20_body">
      <style:text-properties style:font-name="Times New Roman" fo:font-size="8.5pt" style:font-size-asian="8.5pt"/>
    </style:style>
    <style:style style:name="P907" style:family="paragraph" style:parent-style-name="Text_20_body">
      <style:paragraph-properties fo:margin-top="0.072in" fo:margin-bottom="0in" style:contextual-spacing="false"/>
      <style:text-properties style:font-name="Times New Roman" fo:font-size="8.5pt" style:font-size-asian="8.5pt"/>
    </style:style>
    <style:style style:name="P908" style:family="paragraph" style:parent-style-name="Standard">
      <style:paragraph-properties fo:margin-left="2.0484in" fo:margin-right="0in" fo:margin-top="0in" fo:margin-bottom="0in" style:contextual-spacing="false" fo:text-align="left" style:justify-single-word="false" fo:text-indent="0in" style:auto-text-indent="false"/>
    </style:style>
    <style:style style:name="P909" style:family="paragraph" style:parent-style-name="Text_20_body">
      <style:paragraph-properties fo:margin-top="0.0701in" fo:margin-bottom="0in" style:contextual-spacing="false"/>
      <style:text-properties style:font-name="Times New Roman" fo:font-size="8.5pt" style:font-size-asian="8.5pt"/>
    </style:style>
    <style:style style:name="P910" style:family="paragraph" style:parent-style-name="Heading_20_9">
      <style:paragraph-properties fo:margin-left="0in" fo:margin-right="0.552in"/>
    </style:style>
    <style:style style:name="P911" style:family="paragraph" style:parent-style-name="Standard">
      <style:paragraph-properties fo:margin-left="0in" fo:margin-right="0.552in" fo:margin-top="0.0055in" fo:margin-bottom="0in" style:contextual-spacing="false" fo:text-align="center" style:justify-single-word="false" fo:text-indent="0in" style:auto-text-indent="false"/>
    </style:style>
    <style:style style:name="P912" style:family="paragraph" style:parent-style-name="Text_20_body" style:master-page-name="Converted35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913" style:family="paragraph" style:parent-style-name="Text_20_body">
      <style:paragraph-properties fo:margin-top="0.0543in" fo:margin-bottom="0in" style:contextual-spacing="false"/>
      <style:text-properties style:font-name="Times New Roman" fo:font-size="10pt" fo:font-weight="bold" style:font-size-asian="10pt" style:font-weight-asian="bold"/>
    </style:style>
    <style:style style:name="P914" style:family="paragraph" style:parent-style-name="Heading_20_7">
      <style:paragraph-properties fo:margin-left="0in" fo:margin-right="0.4626in" fo:line-height="100%"/>
    </style:style>
    <style:style style:name="P915" style:family="paragraph" style:parent-style-name="Text_20_body">
      <style:paragraph-properties fo:margin-top="0.0035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916" style:family="paragraph" style:parent-style-name="Heading_20_9">
      <style:paragraph-properties fo:margin-left="4.0555in" fo:margin-right="1.961in" fo:line-height="116%" fo:text-align="justify" style:justify-single-word="false"/>
    </style:style>
    <style:style style:name="P917" style:family="paragraph" style:parent-style-name="Text_20_body">
      <style:paragraph-properties fo:margin-top="0.002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918" style:family="paragraph" style:parent-style-name="Standard">
      <style:paragraph-properties fo:margin-left="1.4984in" fo:margin-right="1.9654in" fo:margin-top="0in" fo:margin-bottom="0in" style:contextual-spacing="false" fo:text-align="justify" style:justify-single-word="false" fo:text-indent="0.702in" style:auto-text-indent="false"/>
    </style:style>
    <style:style style:name="P919" style:family="paragraph" style:parent-style-name="Text_20_body">
      <style:paragraph-properties fo:margin-top="0.0035in" fo:margin-bottom="0in" style:contextual-spacing="false"/>
      <style:text-properties style:font-name="Times New Roman" fo:font-size="8.5pt" style:font-size-asian="8.5pt"/>
    </style:style>
    <style:style style:name="P920" style:family="paragraph" style:parent-style-name="Standard">
      <style:paragraph-properties fo:margin-left="1.4984in" fo:margin-right="1.9634in" fo:margin-top="0.0008in" fo:margin-bottom="0in" style:contextual-spacing="false" fo:text-align="justify" style:justify-single-word="false" fo:text-indent="0.702in" style:auto-text-indent="false"/>
    </style:style>
    <style:style style:name="P921" style:family="paragraph" style:parent-style-name="Text_20_body">
      <style:paragraph-properties fo:margin-top="0.0028in" fo:margin-bottom="0in" style:contextual-spacing="false"/>
      <style:text-properties style:font-name="Times New Roman" fo:font-size="8.5pt" style:font-size-asian="8.5pt"/>
    </style:style>
    <style:style style:name="P922" style:family="paragraph" style:parent-style-name="Standard">
      <style:paragraph-properties fo:margin-left="1.4984in" fo:margin-right="1.989in" fo:margin-top="0in" fo:margin-bottom="0in" style:contextual-spacing="false" fo:line-height="116%" fo:text-align="justify" style:justify-single-word="false" fo:text-indent="0.702in" style:auto-text-indent="false"/>
    </style:style>
    <style:style style:name="P923" style:family="paragraph" style:parent-style-name="Text_20_body">
      <style:paragraph-properties fo:margin-top="0.0492in" fo:margin-bottom="0in" style:contextual-spacing="false"/>
      <style:text-properties style:font-name="Times New Roman" fo:font-size="8.5pt" style:font-size-asian="8.5pt"/>
    </style:style>
    <style:style style:name="P924" style:family="paragraph" style:parent-style-name="Standard">
      <style:paragraph-properties fo:margin-left="1.4984in" fo:margin-right="1.9638in" fo:margin-top="0in" fo:margin-bottom="0in" style:contextual-spacing="false" fo:text-align="justify" style:justify-single-word="false" fo:text-indent="0.7028in" style:auto-text-indent="false"/>
    </style:style>
    <style:style style:name="P925" style:family="paragraph" style:parent-style-name="Text_20_body">
      <style:paragraph-properties fo:margin-top="0.0043in" fo:margin-bottom="0in" style:contextual-spacing="false"/>
      <style:text-properties style:font-name="Times New Roman" fo:font-size="8.5pt" style:font-size-asian="8.5pt"/>
    </style:style>
    <style:style style:name="P926" style:family="paragraph" style:parent-style-name="Standard">
      <style:paragraph-properties fo:margin-left="0in" fo:margin-right="0.4634in" fo:margin-top="0in" fo:margin-bottom="0in" style:contextual-spacing="false" fo:text-align="center" style:justify-single-word="false" fo:text-indent="0in" style:auto-text-indent="false"/>
    </style:style>
    <style:style style:name="P927" style:family="paragraph" style:parent-style-name="Text_20_body">
      <style:paragraph-properties fo:margin-top="0.0736in" fo:margin-bottom="0in" style:contextual-spacing="false"/>
      <style:text-properties style:font-name="Times New Roman" fo:font-size="8.5pt" style:font-size-asian="8.5pt"/>
    </style:style>
    <style:style style:name="P928" style:family="paragraph" style:parent-style-name="Standard">
      <style:paragraph-properties fo:margin-left="0in" fo:margin-right="0.4646in" fo:margin-top="0in" fo:margin-bottom="0in" style:contextual-spacing="false" fo:text-align="center" style:justify-single-word="false" fo:text-indent="0in" style:auto-text-indent="false"/>
    </style:style>
    <style:style style:name="P929" style:family="paragraph" style:parent-style-name="Standard">
      <style:paragraph-properties fo:margin-left="0in" fo:margin-right="0.4634in" fo:margin-top="0.0008in" fo:margin-bottom="0in" style:contextual-spacing="false" fo:text-align="center" style:justify-single-word="false" fo:text-indent="0in" style:auto-text-indent="false"/>
    </style:style>
    <style:style style:name="P930" style:family="paragraph" style:parent-style-name="Text_20_body" style:master-page-name="Converted36">
      <style:paragraph-properties style:page-number="auto"/>
      <style:text-properties style:font-name="Times New Roman" fo:font-size="9.5pt" fo:font-style="italic" fo:font-weight="bold" style:font-size-asian="9.5pt" style:font-style-asian="italic" style:font-weight-asian="bold"/>
    </style:style>
    <style:style style:name="P931" style:family="paragraph" style:parent-style-name="Text_20_body">
      <style:paragraph-properties fo:margin-top="0.1354in" fo:margin-bottom="0in" style:contextual-spacing="false"/>
      <style:text-properties style:font-name="Times New Roman" fo:font-size="9.5pt" fo:font-style="italic" fo:font-weight="bold" style:font-size-asian="9.5pt" style:font-style-asian="italic" style:font-weight-asian="bold"/>
    </style:style>
    <style:style style:name="P932" style:family="paragraph" style:parent-style-name="Standard">
      <style:paragraph-properties fo:margin-left="0in" fo:margin-right="0.5028in" fo:margin-top="0in" fo:margin-bottom="0in" style:contextual-spacing="false" fo:text-align="center" style:justify-single-word="false" fo:text-indent="0in" style:auto-text-indent="false"/>
    </style:style>
    <style:style style:name="P933" style:family="paragraph" style:parent-style-name="Text_20_body">
      <style:paragraph-properties fo:margin-top="0.1327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934" style:family="paragraph" style:parent-style-name="Heading_20_9">
      <style:paragraph-properties fo:margin-left="3.6709in" fo:margin-right="1.9118in" fo:line-height="114%" fo:text-align="justify" style:justify-single-word="false"/>
    </style:style>
    <style:style style:name="P935" style:family="paragraph" style:parent-style-name="Text_20_body">
      <style:paragraph-properties fo:margin-top="0.052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936" style:family="paragraph" style:parent-style-name="Standard">
      <style:paragraph-properties fo:margin-left="1.4091in" fo:margin-right="1.9417in" fo:margin-top="0in" fo:margin-bottom="0in" style:contextual-spacing="false" fo:line-height="114%" fo:text-align="justify" style:justify-single-word="false" fo:text-indent="0.4134in" style:auto-text-indent="false"/>
    </style:style>
    <style:style style:name="P937" style:family="paragraph" style:parent-style-name="Text_20_body">
      <style:paragraph-properties fo:margin-top="0.0165in" fo:margin-bottom="0in" style:contextual-spacing="false"/>
      <style:text-properties style:font-name="Times New Roman" fo:font-size="8.5pt" style:font-size-asian="8.5pt"/>
    </style:style>
    <style:style style:name="P938" style:family="paragraph" style:parent-style-name="Standard">
      <style:paragraph-properties fo:margin-left="1.4091in" fo:margin-right="1.9126in" fo:margin-top="0in" fo:margin-bottom="0in" style:contextual-spacing="false" fo:line-height="114%" fo:text-align="justify" style:justify-single-word="false" fo:text-indent="0.6898in" style:auto-text-indent="false"/>
    </style:style>
    <style:style style:name="P939" style:family="paragraph" style:parent-style-name="Text_20_body">
      <style:paragraph-properties fo:margin-top="0.1319in" fo:margin-bottom="0in" style:contextual-spacing="false"/>
      <style:text-properties style:font-name="Times New Roman" fo:font-size="8.5pt" style:font-size-asian="8.5pt"/>
    </style:style>
    <style:style style:name="P940" style:family="paragraph" style:parent-style-name="Standard">
      <style:paragraph-properties fo:margin-left="1.4091in" fo:margin-right="1.9382in" fo:margin-top="0in" fo:margin-bottom="0in" style:contextual-spacing="false" fo:line-height="114%" fo:text-align="justify" style:justify-single-word="false" fo:text-indent="0.6898in" style:auto-text-indent="false"/>
    </style:style>
    <style:style style:name="P941" style:family="paragraph" style:parent-style-name="Text_20_body">
      <style:paragraph-properties fo:margin-top="0.002in" fo:margin-bottom="0in" style:contextual-spacing="false"/>
      <style:text-properties style:font-name="Times New Roman" fo:font-size="9.5pt" style:font-size-asian="9.5pt"/>
    </style:style>
    <style:style style:name="P942" style:family="paragraph" style:parent-style-name="Table_20_Paragraph">
      <style:paragraph-properties fo:margin-left="0.0083in" fo:margin-right="0in" fo:line-height="0.0898in" fo:text-align="center" style:justify-single-word="false"/>
    </style:style>
    <style:style style:name="P943" style:family="paragraph" style:parent-style-name="Table_20_Paragraph">
      <style:paragraph-properties fo:margin-left="0.0083in" fo:margin-right="0.0016in" fo:line-height="0.0898in" fo:text-align="center" style:justify-single-word="false"/>
    </style:style>
    <style:style style:name="P944" style:family="paragraph" style:parent-style-name="Table_20_Paragraph">
      <style:paragraph-properties fo:margin-left="0.0083in" fo:margin-right="0in" fo:margin-top="0.0102in" fo:margin-bottom="0in" style:contextual-spacing="false" fo:line-height="0.1016in" fo:text-align="center" style:justify-single-word="false"/>
    </style:style>
    <style:style style:name="P945" style:family="paragraph" style:parent-style-name="Standard">
      <style:paragraph-properties fo:margin-left="1.4091in" fo:margin-right="1.9472in" fo:margin-top="0in" fo:margin-bottom="0in" style:contextual-spacing="false" fo:line-height="114%" fo:text-align="justify" style:justify-single-word="false" fo:text-indent="0.6898in" style:auto-text-indent="false"/>
    </style:style>
    <style:style style:name="P946" style:family="paragraph" style:parent-style-name="Text_20_body">
      <style:paragraph-properties fo:margin-top="0.0756in" fo:margin-bottom="0in" style:contextual-spacing="false"/>
      <style:text-properties style:font-name="Times New Roman" fo:font-size="8.5pt" style:font-size-asian="8.5pt"/>
    </style:style>
    <style:style style:name="P947" style:family="paragraph" style:parent-style-name="Standard">
      <style:paragraph-properties fo:margin-left="1.4091in" fo:margin-right="1.9409in" fo:margin-top="0.0008in" fo:margin-bottom="0in" style:contextual-spacing="false" fo:line-height="114%" fo:text-align="justify" style:justify-single-word="false" fo:text-indent="0.6898in" style:auto-text-indent="false"/>
    </style:style>
    <style:style style:name="P948" style:family="paragraph" style:parent-style-name="Text_20_body">
      <style:paragraph-properties fo:margin-top="0.1339in" fo:margin-bottom="0in" style:contextual-spacing="false"/>
      <style:text-properties style:font-name="Times New Roman" fo:font-size="8.5pt" style:font-size-asian="8.5pt"/>
    </style:style>
    <style:style style:name="P949" style:family="paragraph" style:parent-style-name="Standard">
      <style:paragraph-properties fo:margin-left="2.0984in" fo:margin-right="0in" fo:margin-top="0in" fo:margin-bottom="0in" style:contextual-spacing="false" fo:text-align="left" style:justify-single-word="false" fo:text-indent="0in" style:auto-text-indent="false"/>
    </style:style>
    <style:style style:name="P950" style:family="paragraph" style:parent-style-name="Standard">
      <style:paragraph-properties fo:margin-left="0in" fo:margin-right="0.5016in" fo:margin-top="0.0008in" fo:margin-bottom="0in" style:contextual-spacing="false" fo:text-align="center" style:justify-single-word="false" fo:text-indent="0in" style:auto-text-indent="false"/>
    </style:style>
    <style:style style:name="P951" style:family="paragraph" style:parent-style-name="Text_20_body">
      <style:paragraph-properties fo:margin-top="0.1299in" fo:margin-bottom="0in" style:contextual-spacing="false"/>
      <style:text-properties style:font-name="Times New Roman" fo:font-size="8.5pt" style:font-size-asian="8.5pt"/>
    </style:style>
    <style:style style:name="P952" style:family="paragraph" style:parent-style-name="Standard">
      <style:paragraph-properties fo:margin-left="0in" fo:margin-right="0.5035in" fo:margin-top="0in" fo:margin-bottom="0in" style:contextual-spacing="false" fo:text-align="center" style:justify-single-word="false" fo:text-indent="0in" style:auto-text-indent="false"/>
    </style:style>
    <style:style style:name="P953" style:family="paragraph" style:parent-style-name="Standard">
      <style:paragraph-properties fo:margin-left="0in" fo:margin-right="0.5043in" fo:margin-top="0.0016in" fo:margin-bottom="0in" style:contextual-spacing="false" fo:text-align="center" style:justify-single-word="false" fo:text-indent="0in" style:auto-text-indent="false"/>
    </style:style>
    <style:style style:name="P954" style:family="paragraph" style:parent-style-name="Text_20_body" style:master-page-name="Converted37">
      <style:paragraph-properties style:page-number="auto"/>
      <style:text-properties style:font-name="Times New Roman" fo:font-size="10.5pt" fo:font-style="italic" fo:font-weight="bold" style:font-size-asian="10.5pt" style:font-style-asian="italic" style:font-weight-asian="bold"/>
    </style:style>
    <style:style style:name="P955" style:family="paragraph" style:parent-style-name="Text_20_body">
      <style:text-properties style:font-name="Times New Roman" fo:font-size="10.5pt" fo:font-style="italic" fo:font-weight="bold" style:font-size-asian="10.5pt" style:font-style-asian="italic" style:font-weight-asian="bold"/>
    </style:style>
    <style:style style:name="P956" style:family="paragraph" style:parent-style-name="Text_20_body">
      <style:paragraph-properties fo:margin-top="0.028in" fo:margin-bottom="0in" style:contextual-spacing="false"/>
      <style:text-properties style:font-name="Times New Roman" fo:font-size="10.5pt" fo:font-style="italic" fo:font-weight="bold" style:font-size-asian="10.5pt" style:font-style-asian="italic" style:font-weight-asian="bold"/>
    </style:style>
    <style:style style:name="P957" style:family="paragraph" style:parent-style-name="Heading_20_6">
      <style:paragraph-properties fo:margin-left="0in" fo:margin-right="0.3362in"/>
    </style:style>
    <style:style style:name="P958" style:family="paragraph" style:parent-style-name="Text_20_body">
      <style:paragraph-properties fo:margin-top="0.0165in" fo:margin-bottom="0in" style:contextual-spacing="false"/>
      <style:text-properties style:font-name="Times New Roman" fo:font-size="9pt" fo:font-weight="bold" style:font-size-asian="9pt" style:font-weight-asian="bold"/>
    </style:style>
    <style:style style:name="P959" style:family="paragraph" style:parent-style-name="Heading_20_8">
      <style:paragraph-properties fo:margin-left="3.0709in" fo:margin-right="1.6138in" fo:line-height="103%" fo:text-align="justify" style:justify-single-word="false"/>
    </style:style>
    <style:style style:name="P960" style:family="paragraph" style:parent-style-name="Text_20_body">
      <style:paragraph-properties fo:margin-top="0.0118in" fo:margin-bottom="0in" style:contextual-spacing="false"/>
      <style:text-properties style:font-name="Times New Roman" fo:font-size="9pt" fo:font-weight="bold" style:font-size-asian="9pt" style:font-weight-asian="bold"/>
    </style:style>
    <style:style style:name="P961" style:family="paragraph" style:parent-style-name="Standard">
      <style:paragraph-properties fo:margin-left="1.2472in" fo:margin-right="1.5862in" fo:margin-top="0.0008in" fo:margin-bottom="0in" style:contextual-spacing="false" fo:line-height="103%" fo:text-align="justify" style:justify-single-word="false" fo:text-indent="0.7598in" style:auto-text-indent="false"/>
    </style:style>
    <style:style style:name="P962" style:family="paragraph" style:parent-style-name="Text_20_body">
      <style:paragraph-properties fo:margin-top="0.1063in" fo:margin-bottom="0in" style:contextual-spacing="false"/>
      <style:text-properties style:font-name="Times New Roman" fo:font-size="9pt" style:font-size-asian="9pt"/>
    </style:style>
    <style:style style:name="P963" style:family="paragraph" style:parent-style-name="Standard">
      <style:paragraph-properties fo:margin-left="1.2472in" fo:margin-right="1.6126in" fo:margin-top="0in" fo:margin-bottom="0in" style:contextual-spacing="false" fo:line-height="118%" fo:text-align="justify" style:justify-single-word="false" fo:text-indent="0.7598in" style:auto-text-indent="false"/>
    </style:style>
    <style:style style:name="P964" style:family="paragraph" style:parent-style-name="Standard">
      <style:paragraph-properties fo:margin-left="1.2472in" fo:margin-right="1.6134in" fo:margin-top="0.0665in" fo:margin-bottom="0in" style:contextual-spacing="false" fo:line-height="118%" fo:text-align="justify" style:justify-single-word="false" fo:text-indent="0.7598in" style:auto-text-indent="false"/>
    </style:style>
    <style:style style:name="P965" style:family="paragraph" style:parent-style-name="Text_20_body">
      <style:paragraph-properties fo:margin-top="0.0728in" fo:margin-bottom="0in" style:contextual-spacing="false"/>
      <style:text-properties style:font-name="Times New Roman" fo:font-size="9pt" style:font-size-asian="9pt"/>
    </style:style>
    <style:style style:name="P966" style:family="paragraph" style:parent-style-name="Standard">
      <style:paragraph-properties fo:margin-left="2.0075in" fo:margin-right="0in" fo:margin-top="0in" fo:margin-bottom="0in" style:contextual-spacing="false" fo:text-align="left" style:justify-single-word="false" fo:text-indent="0in" style:auto-text-indent="false"/>
    </style:style>
    <style:style style:name="P967" style:family="paragraph" style:parent-style-name="Text_20_body">
      <style:paragraph-properties fo:margin-top="0.0154in" fo:margin-bottom="0in" style:contextual-spacing="false"/>
      <style:text-properties style:font-name="Times New Roman" fo:font-size="9pt" style:font-size-asian="9pt"/>
    </style:style>
    <style:style style:name="P968" style:family="paragraph" style:parent-style-name="Heading_20_8">
      <style:paragraph-properties fo:margin-left="0in" fo:margin-right="0.3362in"/>
    </style:style>
    <style:style style:name="P969" style:family="paragraph" style:parent-style-name="Standard">
      <style:paragraph-properties fo:margin-left="0in" fo:margin-right="0.3374in" fo:margin-top="0.0043in" fo:margin-bottom="0in" style:contextual-spacing="false" fo:text-align="center" style:justify-single-word="false" fo:text-indent="0in" style:auto-text-indent="false"/>
    </style:style>
    <style:style style:name="P970" style:family="paragraph" style:parent-style-name="Text_20_body" style:master-page-name="Converted38">
      <style:paragraph-properties style:page-number="auto"/>
      <style:text-properties style:font-name="Times New Roman" fo:font-size="11pt" fo:font-weight="bold" style:font-size-asian="11pt" style:font-weight-asian="bold"/>
    </style:style>
    <style:style style:name="P971" style:family="paragraph" style:parent-style-name="Text_20_body">
      <style:text-properties style:font-name="Times New Roman" fo:font-size="11pt" fo:font-weight="bold" style:font-size-asian="11pt" style:font-weight-asian="bold"/>
    </style:style>
    <style:style style:name="P972" style:family="paragraph" style:parent-style-name="Text_20_body">
      <style:paragraph-properties fo:margin-top="0.1201in" fo:margin-bottom="0in" style:contextual-spacing="false"/>
      <style:text-properties style:font-name="Times New Roman" fo:font-size="11pt" fo:font-weight="bold" style:font-size-asian="11pt" style:font-weight-asian="bold"/>
    </style:style>
    <style:style style:name="P973" style:family="paragraph" style:parent-style-name="Standard">
      <style:paragraph-properties fo:margin-left="0in" fo:margin-right="0.4945in" fo:margin-top="0.0008in" fo:margin-bottom="0in" style:contextual-spacing="false" fo:text-align="center" style:justify-single-word="false" fo:text-indent="0in" style:auto-text-indent="false"/>
    </style:style>
    <style:style style:name="P974" style:family="paragraph" style:parent-style-name="Text_20_body">
      <style:paragraph-properties fo:margin-top="0.0201in" fo:margin-bottom="0in" style:contextual-spacing="false"/>
      <style:text-properties style:font-name="Times New Roman" fo:font-size="9pt" fo:font-weight="bold" style:font-size-asian="9pt" style:font-weight-asian="bold"/>
    </style:style>
    <style:style style:name="P975" style:family="paragraph" style:parent-style-name="Heading_20_8">
      <style:paragraph-properties fo:margin-left="2.9846in" fo:margin-right="1.6689in" fo:margin-top="0.0008in" fo:margin-bottom="0in" style:contextual-spacing="false" fo:line-height="104%" fo:text-align="justify" style:justify-single-word="false"/>
      <style:text-properties style:text-scale="105%"/>
    </style:style>
    <style:style style:name="P976" style:family="paragraph" style:parent-style-name="Text_20_body">
      <style:paragraph-properties fo:margin-top="0.0161in" fo:margin-bottom="0in" style:contextual-spacing="false"/>
      <style:text-properties style:font-name="Times New Roman" fo:font-size="9pt" fo:font-weight="bold" style:font-size-asian="9pt" style:font-weight-asian="bold"/>
    </style:style>
    <style:style style:name="P977" style:family="paragraph" style:parent-style-name="Standard">
      <style:paragraph-properties fo:margin-left="1.1429in" fo:margin-right="1.6402in" fo:margin-top="0in" fo:margin-bottom="0in" style:contextual-spacing="false" fo:line-height="104%" fo:text-align="justify" style:justify-single-word="false" fo:text-indent="0.7673in" style:auto-text-indent="false"/>
    </style:style>
    <style:style style:name="P978" style:family="paragraph" style:parent-style-name="Text_20_body">
      <style:paragraph-properties fo:margin-top="0.1102in" fo:margin-bottom="0in" style:contextual-spacing="false"/>
      <style:text-properties style:font-name="Times New Roman" fo:font-size="9pt" style:font-size-asian="9pt"/>
    </style:style>
    <style:style style:name="P979" style:family="paragraph" style:parent-style-name="Standard">
      <style:paragraph-properties fo:margin-left="1.1429in" fo:margin-right="1.6665in" fo:margin-top="0.0008in" fo:margin-bottom="0in" style:contextual-spacing="false" fo:line-height="119%" fo:text-align="justify" style:justify-single-word="false" fo:text-indent="0.7673in" style:auto-text-indent="false"/>
    </style:style>
    <style:style style:name="P980" style:family="paragraph" style:parent-style-name="Standard">
      <style:paragraph-properties fo:margin-left="1.1429in" fo:margin-right="1.6689in" fo:margin-top="0.0016in" fo:margin-bottom="0in" style:contextual-spacing="false" fo:line-height="119%" fo:text-align="justify" style:justify-single-word="false" fo:text-indent="0in" style:auto-text-indent="false"/>
    </style:style>
    <style:style style:name="P981" style:family="paragraph" style:parent-style-name="Standard">
      <style:paragraph-properties fo:margin-left="1.1429in" fo:margin-right="1.6673in" fo:margin-top="0.0673in" fo:margin-bottom="0in" style:contextual-spacing="false" fo:line-height="119%" fo:text-align="justify" style:justify-single-word="false" fo:text-indent="0.7673in" style:auto-text-indent="false"/>
    </style:style>
    <style:style style:name="P982" style:family="paragraph" style:parent-style-name="Text_20_body">
      <style:paragraph-properties fo:margin-top="0.0772in" fo:margin-bottom="0in" style:contextual-spacing="false"/>
      <style:text-properties style:font-name="Times New Roman" fo:font-size="9pt" style:font-size-asian="9pt"/>
    </style:style>
    <style:style style:name="P983" style:family="paragraph" style:parent-style-name="Standard">
      <style:paragraph-properties fo:margin-left="1.9102in" fo:margin-right="0in" fo:margin-top="0in" fo:margin-bottom="0in" style:contextual-spacing="false" fo:text-align="left" style:justify-single-word="false" fo:text-indent="0in" style:auto-text-indent="false"/>
    </style:style>
    <style:style style:name="P984" style:family="paragraph" style:parent-style-name="Text_20_body">
      <style:paragraph-properties fo:margin-top="0.0236in" fo:margin-bottom="0in" style:contextual-spacing="false"/>
      <style:text-properties style:font-name="Times New Roman" fo:font-size="9pt" style:font-size-asian="9pt"/>
    </style:style>
    <style:style style:name="P985" style:family="paragraph" style:parent-style-name="Heading_20_8">
      <style:paragraph-properties fo:margin-left="0in" fo:margin-right="0.4953in"/>
    </style:style>
    <style:style style:name="P986" style:family="paragraph" style:parent-style-name="Standard">
      <style:paragraph-properties fo:margin-left="0in" fo:margin-right="0.4957in" fo:margin-top="0.0055in" fo:margin-bottom="0in" style:contextual-spacing="false" fo:text-align="center" style:justify-single-word="false" fo:text-indent="0in" style:auto-text-indent="false"/>
    </style:style>
    <style:style style:name="P987" style:family="paragraph" style:parent-style-name="Text_20_body" style:master-page-name="Converted39">
      <style:paragraph-properties style:page-number="auto"/>
      <style:text-properties style:font-name="Times New Roman" fo:font-size="10.5pt" fo:font-weight="bold" style:font-size-asian="10.5pt" style:font-weight-asian="bold"/>
    </style:style>
    <style:style style:name="P988" style:family="paragraph" style:parent-style-name="Text_20_body">
      <style:text-properties style:font-name="Times New Roman" fo:font-size="10.5pt" fo:font-weight="bold" style:font-size-asian="10.5pt" style:font-weight-asian="bold"/>
    </style:style>
    <style:style style:name="P989" style:family="paragraph" style:parent-style-name="Text_20_body">
      <style:paragraph-properties fo:margin-top="0.111in" fo:margin-bottom="0in" style:contextual-spacing="false"/>
      <style:text-properties style:font-name="Times New Roman" fo:font-size="10.5pt" fo:font-weight="bold" style:font-size-asian="10.5pt" style:font-weight-asian="bold"/>
    </style:style>
    <style:style style:name="P990" style:family="paragraph" style:parent-style-name="Text_20_body">
      <style:paragraph-properties fo:margin-top="0.0075in" fo:margin-bottom="0in" style:contextual-spacing="false"/>
      <style:text-properties style:font-name="Times New Roman" fo:font-size="9pt" fo:font-weight="bold" style:font-size-asian="9pt" style:font-weight-asian="bold"/>
    </style:style>
    <style:style style:name="P991" style:family="paragraph" style:parent-style-name="Heading_20_8">
      <style:paragraph-properties fo:margin-left="3.1957in" fo:margin-right="1.6854in" fo:line-height="101%" fo:text-align="justify" style:justify-single-word="false"/>
    </style:style>
    <style:style style:name="P992" style:family="paragraph" style:parent-style-name="Text_20_body">
      <style:paragraph-properties fo:margin-top="0.0055in" fo:margin-bottom="0in" style:contextual-spacing="false"/>
      <style:text-properties style:font-name="Times New Roman" fo:font-size="9pt" fo:font-weight="bold" style:font-size-asian="9pt" style:font-weight-asian="bold"/>
    </style:style>
    <style:style style:name="P993" style:family="paragraph" style:parent-style-name="Standard">
      <style:paragraph-properties fo:margin-left="1.4in" fo:margin-right="1.6571in" fo:margin-top="0in" fo:margin-bottom="0in" style:contextual-spacing="false" fo:line-height="101%" fo:text-align="justify" style:justify-single-word="false" fo:text-indent="0.7484in" style:auto-text-indent="false"/>
    </style:style>
    <style:style style:name="P994" style:family="paragraph" style:parent-style-name="Text_20_body">
      <style:paragraph-properties fo:margin-top="0.052in" fo:margin-bottom="0in" style:contextual-spacing="false"/>
      <style:text-properties style:font-name="Times New Roman" fo:font-size="9pt" style:font-size-asian="9pt"/>
    </style:style>
    <style:style style:name="P995" style:family="paragraph" style:parent-style-name="Standard">
      <style:paragraph-properties fo:margin-left="1.4in" fo:margin-right="1.6839in" fo:margin-top="0in" fo:margin-bottom="0in" style:contextual-spacing="false" fo:line-height="116%" fo:text-align="justify" style:justify-single-word="false" fo:text-indent="0.7484in" style:auto-text-indent="false"/>
    </style:style>
    <style:style style:name="P996" style:family="paragraph" style:parent-style-name="Standard">
      <style:paragraph-properties fo:margin-left="1.3992in" fo:margin-right="1.6882in" fo:margin-top="0.002in" fo:margin-bottom="0in" style:contextual-spacing="false" fo:line-height="116%" fo:text-align="justify" style:justify-single-word="false" fo:text-indent="0in" style:auto-text-indent="false"/>
    </style:style>
    <style:style style:name="P997" style:family="paragraph" style:parent-style-name="Standard">
      <style:paragraph-properties fo:margin-left="1.3992in" fo:margin-right="1.6846in" fo:margin-top="0.0661in" fo:margin-bottom="0in" style:contextual-spacing="false" fo:line-height="116%" fo:text-align="justify" style:justify-single-word="false" fo:text-indent="0.748in" style:auto-text-indent="false"/>
    </style:style>
    <style:style style:name="P998" style:family="paragraph" style:parent-style-name="Text_20_body">
      <style:paragraph-properties fo:margin-top="0.0689in" fo:margin-bottom="0in" style:contextual-spacing="false"/>
      <style:text-properties style:font-name="Times New Roman" fo:font-size="9pt" style:font-size-asian="9pt"/>
    </style:style>
    <style:style style:name="P999" style:family="paragraph" style:parent-style-name="Standard">
      <style:paragraph-properties fo:margin-left="2.148in" fo:margin-right="0in" fo:margin-top="0in" fo:margin-bottom="0in" style:contextual-spacing="false" fo:text-align="left" style:justify-single-word="false" fo:text-indent="0in" style:auto-text-indent="false"/>
    </style:style>
    <style:style style:name="P1000" style:family="paragraph" style:parent-style-name="Text_20_body">
      <style:paragraph-properties fo:margin-top="0.0563in" fo:margin-bottom="0in" style:contextual-spacing="false"/>
      <style:text-properties style:font-name="Times New Roman" fo:font-size="9pt" style:font-size-asian="9pt"/>
    </style:style>
    <style:style style:name="P1001" style:family="paragraph" style:parent-style-name="Heading_20_8">
      <style:paragraph-properties fo:margin-left="0in" fo:margin-right="0.2571in"/>
    </style:style>
    <style:style style:name="P1002" style:family="paragraph" style:parent-style-name="Standard">
      <style:paragraph-properties fo:margin-left="0in" fo:margin-right="0.2563in" fo:margin-top="0.002in" fo:margin-bottom="0in" style:contextual-spacing="false" fo:text-align="center" style:justify-single-word="false" fo:text-indent="0in" style:auto-text-indent="false"/>
    </style:style>
    <style:style style:name="P1003" style:family="paragraph" style:parent-style-name="Text_20_body" style:master-page-name="Converted40">
      <style:paragraph-properties style:page-number="auto"/>
      <style:text-properties style:font-name="Times New Roman" fo:font-size="10.5pt" fo:font-weight="bold" style:font-size-asian="10.5pt" style:font-weight-asian="bold"/>
    </style:style>
    <style:style style:name="P1004" style:family="paragraph" style:parent-style-name="Text_20_body">
      <style:paragraph-properties fo:margin-top="0.1425in" fo:margin-bottom="0in" style:contextual-spacing="false"/>
      <style:text-properties style:font-name="Times New Roman" fo:font-size="10.5pt" fo:font-weight="bold" style:font-size-asian="10.5pt" style:font-weight-asian="bold"/>
    </style:style>
    <style:style style:name="P1005" style:family="paragraph" style:parent-style-name="Heading_20_6">
      <style:paragraph-properties fo:margin-left="0in" fo:margin-right="0.2571in"/>
    </style:style>
    <style:style style:name="P1006" style:family="paragraph" style:parent-style-name="Text_20_body">
      <style:paragraph-properties fo:margin-top="0.0035in" fo:margin-bottom="0in" style:contextual-spacing="false"/>
      <style:text-properties style:font-name="Times New Roman" fo:font-size="9pt" fo:font-weight="bold" style:font-size-asian="9pt" style:font-weight-asian="bold"/>
    </style:style>
    <style:style style:name="P1007" style:family="paragraph" style:parent-style-name="Heading_20_8">
      <style:paragraph-properties fo:margin-left="3.2in" fo:margin-right="1.7035in" fo:text-align="justify" style:justify-single-word="false"/>
      <style:text-properties fo:color="#000009"/>
    </style:style>
    <style:style style:name="P1008" style:family="paragraph" style:parent-style-name="Text_20_body">
      <style:paragraph-properties fo:margin-top="0.0047in" fo:margin-bottom="0in" style:contextual-spacing="false"/>
      <style:text-properties style:font-name="Times New Roman" fo:font-size="9pt" fo:font-weight="bold" style:font-size-asian="9pt" style:font-weight-asian="bold"/>
    </style:style>
    <style:style style:name="P1009" style:family="paragraph" style:parent-style-name="Standard">
      <style:paragraph-properties fo:margin-left="1.4165in" fo:margin-right="1.6752in" fo:margin-top="0in" fo:margin-bottom="0in" style:contextual-spacing="false" fo:text-align="justify" style:justify-single-word="false" fo:text-indent="0.7429in" style:auto-text-indent="false"/>
    </style:style>
    <style:style style:name="P1010" style:family="paragraph" style:parent-style-name="Text_20_body">
      <style:paragraph-properties fo:margin-top="0.0516in" fo:margin-bottom="0in" style:contextual-spacing="false"/>
      <style:text-properties style:font-name="Times New Roman" fo:font-size="9pt" style:font-size-asian="9pt"/>
    </style:style>
    <style:style style:name="P1011" style:family="paragraph" style:parent-style-name="Standard">
      <style:paragraph-properties fo:margin-left="1.4165in" fo:margin-right="1.7028in" fo:margin-top="0.0008in" fo:margin-bottom="0in" style:contextual-spacing="false" fo:line-height="116%" fo:text-align="justify" style:justify-single-word="false" fo:text-indent="0.7429in" style:auto-text-indent="false"/>
    </style:style>
    <style:style style:name="P1012" style:family="paragraph" style:parent-style-name="Standard">
      <style:paragraph-properties fo:margin-left="1.4165in" fo:margin-right="1.7008in" fo:margin-top="0in" fo:margin-bottom="0in" style:contextual-spacing="false" fo:line-height="116%" fo:text-align="justify" style:justify-single-word="false" fo:text-indent="0in" style:auto-text-indent="false"/>
    </style:style>
    <style:style style:name="P1013" style:family="paragraph" style:parent-style-name="Standard">
      <style:paragraph-properties fo:margin-left="1.4165in" fo:margin-right="1.702in" fo:margin-top="0.0583in" fo:margin-bottom="0in" style:contextual-spacing="false" fo:line-height="116%" fo:text-align="justify" style:justify-single-word="false" fo:text-indent="0.7429in" style:auto-text-indent="false"/>
    </style:style>
    <style:style style:name="P1014" style:family="paragraph" style:parent-style-name="Text_20_body">
      <style:paragraph-properties fo:margin-top="0.0638in" fo:margin-bottom="0in" style:contextual-spacing="false"/>
      <style:text-properties style:font-name="Times New Roman" fo:font-size="9pt" style:font-size-asian="9pt"/>
    </style:style>
    <style:style style:name="P1015" style:family="paragraph" style:parent-style-name="Standard">
      <style:paragraph-properties fo:margin-left="2.1598in" fo:margin-right="0in" fo:margin-top="0in" fo:margin-bottom="0in" style:contextual-spacing="false" fo:text-align="left" style:justify-single-word="false" fo:text-indent="0in" style:auto-text-indent="false"/>
    </style:style>
    <style:style style:name="P1016" style:family="paragraph" style:parent-style-name="Heading_20_8">
      <style:paragraph-properties fo:margin-left="0in" fo:margin-right="0.2571in" fo:margin-top="0.0008in" fo:margin-bottom="0in" style:contextual-spacing="false"/>
    </style:style>
    <style:style style:name="P1017" style:family="paragraph" style:parent-style-name="Standard">
      <style:paragraph-properties fo:margin-left="0in" fo:margin-right="0.2575in" fo:margin-top="0.0008in" fo:margin-bottom="0in" style:contextual-spacing="false" fo:text-align="center" style:justify-single-word="false" fo:text-indent="0in" style:auto-text-indent="false"/>
    </style:style>
    <style:style style:name="P1018" style:family="paragraph" style:parent-style-name="Text_20_body" style:master-page-name="Converted41">
      <style:paragraph-properties style:page-number="auto"/>
      <style:text-properties style:font-name="Times New Roman" fo:font-size="10.5pt" fo:font-weight="bold" style:font-size-asian="10.5pt" style:font-weight-asian="bold"/>
    </style:style>
    <style:style style:name="P1019" style:family="paragraph" style:parent-style-name="Text_20_body">
      <style:paragraph-properties fo:margin-top="0.0736in" fo:margin-bottom="0in" style:contextual-spacing="false"/>
      <style:text-properties style:font-name="Times New Roman" fo:font-size="10.5pt" fo:font-weight="bold" style:font-size-asian="10.5pt" style:font-weight-asian="bold"/>
    </style:style>
    <style:style style:name="P1020" style:family="paragraph" style:parent-style-name="Heading_20_6">
      <style:paragraph-properties fo:margin-left="0in" fo:margin-right="0.4189in"/>
    </style:style>
    <style:style style:name="P1021" style:family="paragraph" style:parent-style-name="Text_20_body">
      <style:paragraph-properties fo:margin-top="0.1417in" fo:margin-bottom="0in" style:contextual-spacing="false"/>
      <style:text-properties style:font-name="Times New Roman" fo:font-size="9pt" fo:font-weight="bold" style:font-size-asian="9pt" style:font-weight-asian="bold"/>
    </style:style>
    <style:style style:name="P1022" style:family="paragraph" style:parent-style-name="Heading_20_8">
      <style:paragraph-properties fo:margin-left="3.4189in" fo:margin-right="1.7772in" fo:margin-top="0.0008in" fo:margin-bottom="0in" style:contextual-spacing="false" fo:line-height="115%" fo:text-align="justify" style:justify-single-word="false"/>
    </style:style>
    <style:style style:name="P1023" style:family="paragraph" style:parent-style-name="Text_20_body">
      <style:paragraph-properties fo:margin-top="0.0591in" fo:margin-bottom="0in" style:contextual-spacing="false"/>
      <style:text-properties style:font-name="Times New Roman" fo:font-size="9pt" fo:font-weight="bold" style:font-size-asian="9pt" style:font-weight-asian="bold"/>
    </style:style>
    <style:style style:name="P1024" style:family="paragraph" style:parent-style-name="Standard">
      <style:paragraph-properties fo:margin-left="1.3575in" fo:margin-right="1.778in" fo:margin-top="0in" fo:margin-bottom="0in" style:contextual-spacing="false" fo:text-align="justify" style:justify-single-word="false" fo:text-indent="0.7362in" style:auto-text-indent="false"/>
    </style:style>
    <style:style style:name="P1025" style:family="paragraph" style:parent-style-name="Text_20_body">
      <style:paragraph-properties fo:margin-top="0.0457in" fo:margin-bottom="0in" style:contextual-spacing="false"/>
      <style:text-properties style:font-name="Times New Roman" fo:font-size="9pt" style:font-size-asian="9pt"/>
    </style:style>
    <style:style style:name="P1026" style:family="paragraph" style:parent-style-name="Standard">
      <style:paragraph-properties fo:margin-left="1.3575in" fo:margin-right="1.8043in" fo:margin-top="0in" fo:margin-bottom="0in" style:contextual-spacing="false" fo:line-height="115%" fo:text-align="justify" style:justify-single-word="false" fo:text-indent="0.7362in" style:auto-text-indent="false"/>
    </style:style>
    <style:style style:name="P1027" style:family="paragraph" style:parent-style-name="Standard">
      <style:paragraph-properties fo:margin-left="1.3575in" fo:margin-right="1.8035in" fo:margin-top="0in" fo:margin-bottom="0in" style:contextual-spacing="false" fo:line-height="115%" fo:text-align="justify" style:justify-single-word="false" fo:text-indent="0in" style:auto-text-indent="false"/>
    </style:style>
    <style:style style:name="P1028" style:family="paragraph" style:parent-style-name="Standard">
      <style:paragraph-properties fo:margin-left="1.3575in" fo:margin-right="1.8028in" fo:margin-top="0.0583in" fo:margin-bottom="0in" style:contextual-spacing="false" fo:line-height="115%" fo:text-align="justify" style:justify-single-word="false" fo:text-indent="0.7362in" style:auto-text-indent="false"/>
    </style:style>
    <style:style style:name="P1029" style:family="paragraph" style:parent-style-name="Text_20_body">
      <style:paragraph-properties fo:margin-top="0.0602in" fo:margin-bottom="0in" style:contextual-spacing="false"/>
      <style:text-properties style:font-name="Times New Roman" fo:font-size="9pt" style:font-size-asian="9pt"/>
    </style:style>
    <style:style style:name="P1030" style:family="paragraph" style:parent-style-name="Standard">
      <style:paragraph-properties fo:margin-left="2.0937in" fo:margin-right="0in" fo:margin-top="0in" fo:margin-bottom="0in" style:contextual-spacing="false" fo:text-align="left" style:justify-single-word="false" fo:text-indent="0in" style:auto-text-indent="false"/>
    </style:style>
    <style:style style:name="P1031" style:family="paragraph" style:parent-style-name="Heading_20_8">
      <style:paragraph-properties fo:margin-left="0in" fo:margin-right="0.4181in" fo:margin-top="0.0008in" fo:margin-bottom="0in" style:contextual-spacing="false" fo:line-height="0.1437in"/>
    </style:style>
    <style:style style:name="P1032" style:family="paragraph" style:parent-style-name="Standard">
      <style:paragraph-properties fo:margin-left="0in" fo:margin-right="0.4189in" fo:margin-top="0in" fo:margin-bottom="0in" style:contextual-spacing="false" fo:line-height="0.1437in" fo:text-align="center" style:justify-single-word="false" fo:text-indent="0in" style:auto-text-indent="false"/>
    </style:style>
    <style:style style:name="P1033" style:family="paragraph" style:parent-style-name="Text_20_body" style:master-page-name="Converted42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1034" style:family="paragraph" style:parent-style-name="Text_20_body">
      <style:paragraph-properties fo:margin-top="0.0252in" fo:margin-bottom="0in" style:contextual-spacing="false"/>
      <style:text-properties style:font-name="Times New Roman" fo:font-size="10pt" fo:font-weight="bold" style:font-size-asian="10pt" style:font-weight-asian="bold"/>
    </style:style>
    <style:style style:name="P1035" style:family="paragraph" style:parent-style-name="Standard">
      <style:paragraph-properties fo:margin-left="0.8165in" fo:margin-right="0in" fo:margin-top="0in" fo:margin-bottom="0in" style:contextual-spacing="false" fo:line-height="100%" fo:text-indent="0in" style:auto-text-indent="false"/>
    </style:style>
    <style:style style:name="P1036" style:family="paragraph" style:parent-style-name="Text_20_body" style:master-page-name="Converted43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1037" style:family="paragraph" style:parent-style-name="Standard">
      <style:paragraph-properties fo:margin-left="0.8173in" fo:margin-right="0in" fo:margin-top="0in" fo:margin-bottom="0in" style:contextual-spacing="false" fo:line-height="100%" fo:text-indent="0in" style:auto-text-indent="false"/>
    </style:style>
    <style:style style:name="P1038" style:family="paragraph" style:parent-style-name="Text_20_body" style:master-page-name="Converted44">
      <style:paragraph-properties fo:margin-top="0.1528in" fo:margin-bottom="0in" style:contextual-spacing="false" style:page-number="auto"/>
      <style:text-properties style:font-name="Times New Roman" fo:font-size="11pt" fo:font-weight="bold" style:font-size-asian="11pt" style:font-weight-asian="bold"/>
    </style:style>
    <style:style style:name="P1039" style:family="paragraph" style:parent-style-name="Standard">
      <style:paragraph-properties fo:margin-left="0in" fo:margin-right="0.3917in" fo:margin-top="0in" fo:margin-bottom="0in" style:contextual-spacing="false" fo:text-align="center" style:justify-single-word="false" fo:text-indent="0in" style:auto-text-indent="false"/>
    </style:style>
    <style:style style:name="P1040" style:family="paragraph" style:parent-style-name="Text_20_body">
      <style:paragraph-properties fo:margin-top="0.1193in" fo:margin-bottom="0in" style:contextual-spacing="false"/>
      <style:text-properties style:font-name="Source Sans Pro" fo:font-size="11pt" fo:font-weight="bold" style:font-size-asian="11pt" style:font-weight-asian="bold"/>
    </style:style>
    <style:style style:name="P1041" style:family="paragraph" style:parent-style-name="Standard">
      <style:paragraph-properties fo:margin-left="0in" fo:margin-right="0.389in" fo:margin-top="0in" fo:margin-bottom="0in" style:contextual-spacing="false" fo:text-align="center" style:justify-single-word="false" fo:text-indent="0in" style:auto-text-indent="false"/>
    </style:style>
    <style:style style:name="P1042" style:family="paragraph" style:parent-style-name="Text_20_body">
      <style:paragraph-properties fo:margin-top="0.002in" fo:margin-bottom="0in" style:contextual-spacing="false"/>
      <style:text-properties style:font-name="Cambria" fo:font-size="11pt" fo:font-weight="bold" style:font-size-asian="11pt" style:font-weight-asian="bold"/>
    </style:style>
    <style:style style:name="P1043" style:family="paragraph" style:parent-style-name="Standard">
      <style:paragraph-properties fo:margin-left="1.2618in" fo:margin-right="0in" fo:margin-top="0.0008in" fo:margin-bottom="0in" style:contextual-spacing="false" fo:text-align="justify" style:justify-single-word="false" fo:text-indent="0in" style:auto-text-indent="false"/>
    </style:style>
    <style:style style:name="P1044" style:family="paragraph" style:parent-style-name="Standard">
      <style:paragraph-properties fo:margin-left="1.261in" fo:margin-right="1.6516in" fo:margin-top="0in" fo:margin-bottom="0in" style:contextual-spacing="false" fo:text-align="justify" style:justify-single-word="false" fo:text-indent="0in" style:auto-text-indent="false"/>
    </style:style>
    <style:style style:name="P1045" style:family="paragraph" style:parent-style-name="Text_20_body">
      <style:paragraph-properties fo:margin-top="0.0098in" fo:margin-bottom="0in" style:contextual-spacing="false"/>
      <style:text-properties style:font-name="Cambria" fo:font-size="11pt" style:font-size-asian="11pt"/>
    </style:style>
    <style:style style:name="P1046" style:family="paragraph" style:parent-style-name="Standard">
      <style:paragraph-properties fo:margin-left="1.2618in" fo:margin-right="1.6591in" fo:margin-top="0in" fo:margin-bottom="0in" style:contextual-spacing="false" fo:text-align="justify" style:justify-single-word="false" fo:text-indent="0in" style:auto-text-indent="false"/>
    </style:style>
    <style:style style:name="P1047" style:family="paragraph" style:parent-style-name="Text_20_body">
      <style:paragraph-properties fo:margin-top="0.0028in" fo:margin-bottom="0in" style:contextual-spacing="false"/>
      <style:text-properties style:font-name="Cambria" fo:font-size="11pt" style:font-size-asian="11pt"/>
    </style:style>
    <style:style style:name="P1048" style:family="paragraph" style:parent-style-name="Standard">
      <style:paragraph-properties fo:margin-left="1.2618in" fo:margin-right="1.6516in" fo:margin-top="0.0008in" fo:margin-bottom="0in" style:contextual-spacing="false" fo:text-align="justify" style:justify-single-word="false" fo:text-indent="0in" style:auto-text-indent="false"/>
    </style:style>
    <style:style style:name="P1049" style:family="paragraph" style:parent-style-name="Text_20_body">
      <style:paragraph-properties fo:margin-top="0.0047in" fo:margin-bottom="0in" style:contextual-spacing="false"/>
      <style:text-properties style:font-name="Cambria" fo:font-size="11pt" style:font-size-asian="11pt"/>
    </style:style>
    <style:style style:name="P1050" style:family="paragraph" style:parent-style-name="Standard">
      <style:paragraph-properties fo:margin-left="1.2618in" fo:margin-right="1.6543in" fo:margin-top="0in" fo:margin-bottom="0in" style:contextual-spacing="false" fo:text-align="justify" style:justify-single-word="false" fo:text-indent="0in" style:auto-text-indent="false"/>
    </style:style>
    <style:style style:name="P1051" style:family="paragraph" style:parent-style-name="Text_20_body">
      <style:paragraph-properties fo:margin-top="0.0035in" fo:margin-bottom="0in" style:contextual-spacing="false"/>
      <style:text-properties style:font-name="Cambria" fo:font-size="11pt" style:font-size-asian="11pt"/>
    </style:style>
    <style:style style:name="P1052" style:family="paragraph" style:parent-style-name="Standard">
      <style:paragraph-properties fo:margin-left="1.2618in" fo:margin-right="1.6925in" fo:margin-top="0in" fo:margin-bottom="0in" style:contextual-spacing="false" fo:line-height="201%" fo:text-align="justify" style:justify-single-word="false" fo:text-indent="0in" style:auto-text-indent="false"/>
    </style:style>
    <style:style style:name="P1053" style:family="paragraph" style:parent-style-name="Heading_20_5">
      <style:paragraph-properties fo:margin-left="1.2618in" fo:margin-right="0in" fo:margin-top="0.0016in" fo:margin-bottom="0in" style:contextual-spacing="false" fo:line-height="100%" fo:text-align="justify" style:justify-single-word="false"/>
    </style:style>
    <style:style style:name="P1054" style:family="paragraph" style:parent-style-name="Heading_20_1" style:master-page-name="Converted45">
      <style:paragraph-properties fo:margin-left="0in" fo:margin-right="0.3602in" fo:margin-top="0.0591in" fo:margin-bottom="0in" style:contextual-spacing="false" style:page-number="auto"/>
    </style:style>
    <style:style style:name="P1055" style:family="paragraph" style:parent-style-name="Standard">
      <style:paragraph-properties fo:margin-left="0in" fo:margin-right="0.3665in" fo:margin-top="0.2193in" fo:margin-bottom="0in" style:contextual-spacing="false" fo:line-height="0.1953in" fo:text-align="center" style:justify-single-word="false" fo:text-indent="0in" style:auto-text-indent="false"/>
    </style:style>
    <style:style style:name="P1056" style:family="paragraph" style:parent-style-name="Standard">
      <style:paragraph-properties fo:margin-left="0in" fo:margin-right="0.3665in" fo:margin-top="0in" fo:margin-bottom="0in" style:contextual-spacing="false" fo:line-height="0.1953in" fo:text-align="center" style:justify-single-word="false" fo:text-indent="0in" style:auto-text-indent="false"/>
    </style:style>
    <style:style style:name="P1057" style:family="paragraph" style:parent-style-name="Text_20_body">
      <style:paragraph-properties fo:margin-top="0.0862in" fo:margin-bottom="0in" style:contextual-spacing="false"/>
      <style:text-properties style:font-name="Source Sans Pro" fo:font-size="10pt" style:font-size-asian="10pt"/>
    </style:style>
    <style:style style:name="P1058" style:family="paragraph" style:parent-style-name="Standard">
      <style:paragraph-properties fo:margin-left="0.3937in" fo:margin-right="5.8898in" fo:margin-top="0.0008in" fo:margin-bottom="0in" style:contextual-spacing="false" fo:line-height="111%" fo:text-align="left" style:justify-single-word="false" fo:text-indent="0in" style:auto-text-indent="false"/>
    </style:style>
    <style:style style:name="P1059" style:family="paragraph" style:parent-style-name="Text_20_body">
      <style:paragraph-properties fo:margin-top="0.1244in" fo:margin-bottom="0in" style:contextual-spacing="false"/>
      <style:text-properties style:font-name="Source Sans Pro" fo:font-size="10pt" style:font-size-asian="10pt"/>
    </style:style>
    <style:style style:name="P1060" style:family="paragraph" style:parent-style-name="Standard">
      <style:paragraph-properties fo:margin-left="0in" fo:margin-right="0.9083in" fo:margin-top="0.0008in" fo:margin-bottom="0in" style:contextual-spacing="false" fo:text-align="right" style:justify-single-word="false" fo:text-indent="0in" style:auto-text-indent="false"/>
    </style:style>
    <style:style style:name="P1061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P1062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P1063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P1064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065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P1066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T1" style:family="text">
      <style:text-properties fo:color="#40586f" style:font-name="Source Sans Pro" fo:letter-spacing="0.0098in"/>
    </style:style>
    <style:style style:name="T2" style:family="text">
      <style:text-properties fo:color="#40586f" style:font-name="Source Sans Pro" fo:letter-spacing="0.028in"/>
    </style:style>
    <style:style style:name="T3" style:family="text">
      <style:text-properties fo:color="#40586f" style:font-name="Source Sans Pro"/>
    </style:style>
    <style:style style:name="T4" style:family="text">
      <style:text-properties fo:color="#40586f" style:font-name="Source Sans Pro" fo:letter-spacing="0.0283in"/>
    </style:style>
    <style:style style:name="T5" style:family="text">
      <style:text-properties fo:color="#40586f" style:font-name="Source Sans Pro" fo:letter-spacing="0.0071in"/>
    </style:style>
    <style:style style:name="T6" style:family="text">
      <style:text-properties fo:color="#40586f" style:font-name="Source Sans Pro" fo:letter-spacing="0.0091in"/>
    </style:style>
    <style:style style:name="T7" style:family="text">
      <style:text-properties fo:color="#40586f" style:font-name="Source Sans Pro" fo:letter-spacing="0.0055in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style:font-name="Source Sans Pro" fo:font-size="12pt" fo:letter-spacing="0.0083in" style:font-size-asian="12pt"/>
    </style:style>
    <style:style style:name="T12" style:family="text">
      <style:text-properties fo:color="#40586f" style:font-name="Source Sans Pro" fo:font-size="12pt" fo:letter-spacing="0.0335in" style:font-size-asian="12pt"/>
    </style:style>
    <style:style style:name="T13" style:family="text">
      <style:text-properties fo:color="#40586f" style:font-name="Source Sans Pro" fo:font-size="12pt" fo:letter-spacing="0.0146in" style:font-size-asian="12pt"/>
    </style:style>
    <style:style style:name="T14" style:family="text">
      <style:text-properties fo:color="#40586f" style:font-name="Source Sans Pro" fo:font-size="12pt" fo:letter-spacing="0.0339in" style:font-size-asian="12pt"/>
    </style:style>
    <style:style style:name="T15" style:family="text">
      <style:text-properties fo:color="#40586f" style:font-name="Source Sans Pro" fo:font-size="12pt" fo:letter-spacing="0.0047in" style:font-size-asian="12pt"/>
    </style:style>
    <style:style style:name="T16" style:family="text">
      <style:text-properties fo:color="#40586f" style:font-name="Source Sans Pro" fo:font-size="12pt" fo:letter-spacing="0.0327in" style:font-size-asian="12pt"/>
    </style:style>
    <style:style style:name="T17" style:family="text">
      <style:text-properties fo:color="#40586f" style:font-name="Source Sans Pro" fo:font-size="12pt" fo:letter-spacing="0.0126in" style:font-size-asian="12pt"/>
    </style:style>
    <style:style style:name="T18" style:family="text">
      <style:text-properties fo:color="#231f20" style:font-name="Source Sans Pro"/>
    </style:style>
    <style:style style:name="T19" style:family="text">
      <style:text-properties fo:color="#231f20" style:font-name="Source Sans Pro" fo:letter-spacing="-0.0035in"/>
    </style:style>
    <style:style style:name="T20" style:family="text">
      <style:text-properties fo:color="#231f20" style:font-name="Source Sans Pro" fo:letter-spacing="-0.0028in"/>
    </style:style>
    <style:style style:name="T21" style:family="text">
      <style:text-properties fo:color="#231f20" style:font-name="Source Sans Pro" fo:letter-spacing="-0.0016in"/>
    </style:style>
    <style:style style:name="T22" style:family="text">
      <style:text-properties fo:color="#0f6bab" style:font-name="Source Sans Pro" fo:font-size="12pt" fo:letter-spacing="-0.0016in" style:font-size-asian="12pt"/>
    </style:style>
    <style:style style:name="T23" style:family="text">
      <style:text-properties fo:color="#231f20" fo:letter-spacing="0.0134in" fo:font-weight="bold" style:font-weight-asian="bold"/>
    </style:style>
    <style:style style:name="T24" style:family="text">
      <style:text-properties fo:color="#231f20" fo:letter-spacing="0.0311in" fo:font-weight="bold" style:font-weight-asian="bold"/>
    </style:style>
    <style:style style:name="T25" style:family="text">
      <style:text-properties fo:color="#231f20" fo:letter-spacing="0.0138in" fo:font-weight="bold" style:font-weight-asian="bold"/>
    </style:style>
    <style:style style:name="T26" style:family="text">
      <style:text-properties fo:color="#231f20" fo:letter-spacing="0.0335in" fo:font-weight="bold" style:font-weight-asian="bold"/>
    </style:style>
    <style:style style:name="T27" style:family="text">
      <style:text-properties fo:color="#231f20" fo:letter-spacing="0.0083in" fo:font-weight="bold" style:font-weight-asian="bold"/>
    </style:style>
    <style:style style:name="T28" style:family="text">
      <style:text-properties fo:color="#231f20" fo:letter-spacing="0.0327in" fo:font-weight="bold" style:font-weight-asian="bold"/>
    </style:style>
    <style:style style:name="T29" style:family="text">
      <style:text-properties fo:color="#231f20" fo:letter-spacing="0.0146in" fo:font-weight="bold" style:font-weight-asian="bold"/>
    </style:style>
    <style:style style:name="T30" style:family="text">
      <style:text-properties fo:color="#231f20" fo:letter-spacing="0.0126in" fo:font-weight="bold" style:font-weight-asian="bold"/>
    </style:style>
    <style:style style:name="T31" style:family="text">
      <style:text-properties fo:color="#231f20"/>
    </style:style>
    <style:style style:name="T32" style:family="text">
      <style:text-properties fo:color="#231f20" fo:letter-spacing="-0.0055in"/>
    </style:style>
    <style:style style:name="T33" style:family="text">
      <style:text-properties fo:color="#231f20" fo:letter-spacing="-0.0047in"/>
    </style:style>
    <style:style style:name="T34" style:family="text">
      <style:text-properties fo:color="#231f20" fo:letter-spacing="-0.0016in"/>
    </style:style>
    <style:style style:name="T35" style:family="text">
      <style:text-properties fo:color="#0f6bab" style:font-name="Source Sans Pro" fo:font-size="10pt" fo:letter-spacing="-0.0016in" style:font-size-asian="10pt"/>
    </style:style>
    <style:style style:name="T36" style:family="text">
      <style:text-properties fo:color="#231f20" fo:letter-spacing="-0.0028in"/>
    </style:style>
    <style:style style:name="T37" style:family="text">
      <style:text-properties fo:color="#231f20" fo:letter-spacing="-0.002in"/>
    </style:style>
    <style:style style:name="T38" style:family="text">
      <style:text-properties fo:color="#0f6bab" style:font-name="Source Sans Pro" fo:font-size="10pt" style:font-size-asian="10pt"/>
    </style:style>
    <style:style style:name="T39" style:family="text">
      <style:text-properties fo:color="#231f20" fo:letter-spacing="-0.0035in"/>
    </style:style>
    <style:style style:name="T40" style:family="text">
      <style:text-properties fo:color="#231f20" fo:letter-spacing="-0.0134in"/>
    </style:style>
    <style:style style:name="T41" style:family="text">
      <style:text-properties fo:color="#231f20" style:font-name="Source Sans Pro" fo:font-size="12pt" style:font-size-asian="12pt"/>
    </style:style>
    <style:style style:name="T42" style:family="text">
      <style:text-properties fo:color="#231f20" style:font-name="Source Sans Pro" fo:font-size="12pt" fo:letter-spacing="-0.0063in" style:font-size-asian="12pt"/>
    </style:style>
    <style:style style:name="T43" style:family="text">
      <style:text-properties fo:color="#231f20" style:font-name="Source Sans Pro" fo:font-size="12pt" fo:letter-spacing="-0.0016in" style:font-size-asian="12pt"/>
    </style:style>
    <style:style style:name="T44" style:family="text">
      <style:text-properties fo:color="#25408f" fo:font-weight="bold" style:font-weight-asian="bold"/>
    </style:style>
    <style:style style:name="T45" style:family="text">
      <style:text-properties fo:color="#25408f" fo:letter-spacing="-0.0008in" fo:font-weight="bold" style:font-weight-asian="bold"/>
    </style:style>
    <style:style style:name="T46" style:family="text">
      <style:text-properties fo:color="#25408f" fo:letter-spacing="-0.0016in" fo:font-weight="bold" style:font-weight-asian="bold"/>
    </style:style>
    <style:style style:name="T47" style:family="text">
      <style:text-properties fo:color="#231f20" style:font-name="Source Sans Pro" fo:font-size="10pt" style:font-size-asian="10pt"/>
    </style:style>
    <style:style style:name="T48" style:family="text">
      <style:text-properties fo:color="#231f20" style:font-name="Source Sans Pro" fo:font-size="10pt" fo:letter-spacing="-0.0035in" style:font-size-asian="10pt"/>
    </style:style>
    <style:style style:name="T49" style:family="text">
      <style:text-properties fo:color="#231f20" style:font-name="Source Sans Pro" fo:font-size="10pt" fo:letter-spacing="-0.0028in" style:font-size-asian="10pt"/>
    </style:style>
    <style:style style:name="T50" style:family="text">
      <style:text-properties fo:color="#231f20" style:font-name="Source Sans Pro" fo:font-size="10pt" fo:letter-spacing="-0.0016in" style:font-size-asian="10pt"/>
    </style:style>
    <style:style style:name="T51" style:family="text">
      <style:text-properties fo:color="#25408f" fo:letter-spacing="-0.0047in" fo:font-weight="bold" style:font-weight-asian="bold"/>
    </style:style>
    <style:style style:name="T52" style:family="text">
      <style:text-properties fo:color="#25408f" fo:letter-spacing="-0.0028in" fo:font-weight="bold" style:font-weight-asian="bold"/>
    </style:style>
    <style:style style:name="T53" style:family="text">
      <style:text-properties fo:color="#231f20" style:font-name="Source Sans Pro" fo:font-size="10pt" fo:letter-spacing="-0.002in" style:font-size-asian="10pt"/>
    </style:style>
    <style:style style:name="T54" style:family="text">
      <style:text-properties fo:color="#25408f" fo:letter-spacing="-0.0043in" fo:font-weight="bold" style:font-weight-asian="bold"/>
    </style:style>
    <style:style style:name="T55" style:family="text">
      <style:text-properties fo:color="#25408f" fo:letter-spacing="-0.0035in" fo:font-weight="bold" style:font-weight-asian="bold"/>
    </style:style>
    <style:style style:name="T56" style:family="text">
      <style:text-properties fo:color="#25408f" fo:letter-spacing="-0.002in" fo:font-weight="bold" style:font-weight-asian="bold"/>
    </style:style>
    <style:style style:name="T57" style:family="text">
      <style:text-properties fo:color="#25408f" style:font-name="Source Sans Pro Semibold" fo:letter-spacing="-0.0016in" fo:font-weight="bold" style:font-weight-asian="bold"/>
    </style:style>
    <style:style style:name="T58" style:family="text">
      <style:text-properties fo:color="#25408f" style:font-name="Source Sans Pro Semibold" fo:letter-spacing="-0.0043in" fo:font-weight="bold" style:font-weight-asian="bold"/>
    </style:style>
    <style:style style:name="T59" style:family="text">
      <style:text-properties fo:color="#231f20" style:font-name="Source Sans Pro" fo:font-size="10pt" fo:letter-spacing="-0.0047in" style:font-size-asian="10pt"/>
    </style:style>
    <style:style style:name="T60" style:family="text">
      <style:text-properties fo:color="#25408f" fo:letter-spacing="-0.0083in" fo:font-weight="bold" style:font-weight-asian="bold"/>
    </style:style>
    <style:style style:name="T61" style:family="text">
      <style:text-properties fo:color="#25408f" fo:letter-spacing="-0.0071in" fo:font-weight="bold" style:font-weight-asian="bold"/>
    </style:style>
    <style:style style:name="T62" style:family="text">
      <style:text-properties fo:color="#231f20" style:font-name="Source Sans Pro" fo:font-size="10pt" fo:letter-spacing="0.0228in" style:font-size-asian="10pt"/>
    </style:style>
    <style:style style:name="T63" style:family="text">
      <style:text-properties fo:color="#25408f" fo:letter-spacing="-0.0063in" fo:font-weight="bold" style:font-weight-asian="bold"/>
    </style:style>
    <style:style style:name="T64" style:family="text">
      <style:text-properties fo:color="#25408f" fo:letter-spacing="-0.0055in" fo:font-weight="bold" style:font-weight-asian="bold"/>
    </style:style>
    <style:style style:name="T65" style:family="text">
      <style:text-properties fo:color="#231f20" style:font-name="Source Sans Pro" fo:font-size="10pt" fo:letter-spacing="-0.0043in" style:font-size-asian="10pt"/>
    </style:style>
    <style:style style:name="T66" style:family="text">
      <style:text-properties fo:color="#25408f" fo:letter-spacing="-0.0075in" fo:font-weight="bold" style:font-weight-asian="bold"/>
    </style:style>
    <style:style style:name="T67" style:family="text">
      <style:text-properties fo:color="#25408f" fo:letter-spacing="0.0008in" fo:font-weight="bold" style:font-weight-asian="bold"/>
    </style:style>
    <style:style style:name="T68" style:family="text">
      <style:text-properties fo:color="#25408f" fo:letter-spacing="0.002in" fo:font-weight="bold" style:font-weight-asian="bold"/>
    </style:style>
    <style:style style:name="T69" style:family="text">
      <style:text-properties fo:color="#231f20" fo:letter-spacing="-0.0118in"/>
    </style:style>
    <style:style style:name="T70" style:family="text">
      <style:text-properties fo:color="#231f20" style:font-name="Source Sans Pro" fo:font-size="19pt" style:font-size-asian="19pt"/>
    </style:style>
    <style:style style:name="T71" style:family="text">
      <style:text-properties fo:color="#231f20" style:font-name="Source Sans Pro" fo:font-size="19pt" fo:letter-spacing="-0.0138in" style:font-size-asian="19pt"/>
    </style:style>
    <style:style style:name="T72" style:family="text">
      <style:text-properties fo:color="#231f20" style:font-name="Source Sans Pro" fo:font-size="19pt" fo:letter-spacing="-0.0134in" style:font-size-asian="19pt"/>
    </style:style>
    <style:style style:name="T73" style:family="text">
      <style:text-properties fo:color="#231f20" style:font-name="Source Sans Pro" fo:font-size="12pt" fo:letter-spacing="-0.0075in" style:font-size-asian="12pt"/>
    </style:style>
    <style:style style:name="T74" style:family="text">
      <style:text-properties fo:color="#ffffff" style:font-name="Lato Black" fo:font-size="6pt" fo:font-weight="bold" style:font-size-asian="6pt" style:font-weight-asian="bold"/>
    </style:style>
    <style:style style:name="T75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6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7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8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79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80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1" style:family="text">
      <style:text-properties fo:color="#231f20" fo:letter-spacing="0.0417in"/>
    </style:style>
    <style:style style:name="T82" style:family="text">
      <style:text-properties fo:color="#231f20" style:font-name="Source Sans Pro" fo:letter-spacing="-0.0047in"/>
    </style:style>
    <style:style style:name="T83" style:family="text">
      <style:text-properties fo:color="#231f20" style:font-name="Times New Roman" fo:font-size="9.5pt" fo:font-weight="bold" style:font-size-asian="9.5pt" style:font-weight-asian="bold"/>
    </style:style>
    <style:style style:name="T84" style:family="text">
      <style:text-properties fo:color="#231f20" style:font-name="Times New Roman" fo:font-size="9.5pt" fo:letter-spacing="-0.0008in" fo:font-weight="bold" style:font-size-asian="9.5pt" style:font-weight-asian="bold"/>
    </style:style>
    <style:style style:name="T85" style:family="text">
      <style:text-properties fo:color="#231f20" style:font-name="Times New Roman" fo:font-size="9.5pt" style:font-size-asian="9.5pt"/>
    </style:style>
    <style:style style:name="T86" style:family="text">
      <style:text-properties fo:color="#231f20" style:font-name="Times New Roman" fo:font-size="9.5pt" fo:letter-spacing="-0.0028in" style:font-size-asian="9.5pt"/>
    </style:style>
    <style:style style:name="T87" style:family="text">
      <style:text-properties fo:color="#231f20" style:font-name="Times New Roman" fo:font-size="9.5pt" fo:font-style="italic" fo:font-weight="bold" style:font-size-asian="9.5pt" style:font-style-asian="italic" style:font-weight-asian="bold"/>
    </style:style>
    <style:style style:name="T88" style:family="text">
      <style:text-properties fo:color="#231f20" style:font-name="Times New Roman" fo:font-size="9.5pt" fo:letter-spacing="-0.002in" fo:font-style="italic" fo:font-weight="bold" style:font-size-asian="9.5pt" style:font-style-asian="italic" style:font-weight-asian="bold"/>
    </style:style>
    <style:style style:name="T89" style:family="text">
      <style:text-properties fo:color="#231f20" style:font-name="Times New Roman" fo:font-size="9.5pt" fo:letter-spacing="-0.0016in" fo:font-style="italic" fo:font-weight="bold" style:font-size-asian="9.5pt" style:font-style-asian="italic" style:font-weight-asian="bold"/>
    </style:style>
    <style:style style:name="T90" style:family="text">
      <style:text-properties fo:color="#231f20" style:font-name="Times New Roman" fo:font-size="9.5pt" fo:letter-spacing="-0.0016in" fo:font-weight="bold" style:font-size-asian="9.5pt" style:font-weight-asian="bold"/>
    </style:style>
    <style:style style:name="T91" style:family="text">
      <style:text-properties fo:color="#231f20" style:font-name="Times New Roman" fo:font-size="9.5pt" fo:letter-spacing="-0.0008in" style:font-size-asian="9.5pt"/>
    </style:style>
    <style:style style:name="T92" style:family="text">
      <style:text-properties fo:color="#231f20" style:font-name="Times New Roman" fo:font-size="9.5pt" fo:letter-spacing="-0.0016in" style:font-size-asian="9.5pt"/>
    </style:style>
    <style:style style:name="T93" style:family="text">
      <style:text-properties fo:color="#231f20" style:font-name="Times New Roman" fo:font-size="7pt" style:font-size-asian="7pt"/>
    </style:style>
    <style:style style:name="T94" style:family="text">
      <style:text-properties fo:color="#231f20" style:font-name="Times New Roman" fo:font-size="7pt" fo:letter-spacing="0.0035in" style:font-size-asian="7pt"/>
    </style:style>
    <style:style style:name="T95" style:family="text">
      <style:text-properties fo:color="#231f20" style:font-name="Times New Roman" fo:font-size="7pt" fo:letter-spacing="0.0043in" style:font-size-asian="7pt"/>
    </style:style>
    <style:style style:name="T96" style:family="text">
      <style:text-properties fo:color="#231f20" style:font-name="Times New Roman" fo:font-size="7pt" fo:letter-spacing="-0.0016in" style:font-size-asian="7pt"/>
    </style:style>
    <style:style style:name="T97" style:family="text">
      <style:text-properties fo:color="#231f20" style:font-name="Times New Roman" fo:font-size="7pt" fo:font-weight="bold" style:font-size-asian="7pt" style:font-weight-asian="bold"/>
    </style:style>
    <style:style style:name="T98" style:family="text">
      <style:text-properties fo:color="#231f20" style:font-name="Times New Roman" fo:font-size="7pt" fo:letter-spacing="0.0063in" fo:font-weight="bold" style:font-size-asian="7pt" style:font-weight-asian="bold"/>
    </style:style>
    <style:style style:name="T99" style:family="text">
      <style:text-properties fo:color="#231f20" style:font-name="Times New Roman" fo:font-size="7pt" fo:letter-spacing="-0.0016in" fo:font-weight="bold" style:font-size-asian="7pt" style:font-weight-asian="bold"/>
    </style:style>
    <style:style style:name="T100" style:family="text">
      <style:text-properties style:font-name="Verdana" fo:font-size="9pt" style:text-underline-style="solid" style:text-underline-width="auto" style:text-underline-color="font-color" fo:font-weight="bold" style:font-size-asian="9pt" style:font-weight-asian="bold" style:text-scale="105%"/>
    </style:style>
    <style:style style:name="T101" style:family="text">
      <style:text-properties style:font-name="Verdana" fo:font-size="9pt" fo:letter-spacing="-0.011in" style:text-underline-style="solid" style:text-underline-width="auto" style:text-underline-color="font-color" fo:font-weight="bold" style:font-size-asian="9pt" style:font-weight-asian="bold" style:text-scale="105%"/>
    </style:style>
    <style:style style:name="T102" style:family="text">
      <style:text-properties style:font-name="Verdana" fo:font-size="9pt" fo:letter-spacing="-0.0016in" style:text-underline-style="solid" style:text-underline-width="auto" style:text-underline-color="font-color" fo:font-weight="bold" style:font-size-asian="9pt" style:font-weight-asian="bold" style:text-scale="105%"/>
    </style:style>
    <style:style style:name="T103" style:family="text">
      <style:text-properties style:font-name="Verdana" fo:font-size="7.5pt" fo:font-weight="bold" style:font-size-asian="7.5pt" style:font-weight-asian="bold"/>
    </style:style>
    <style:style style:name="T104" style:family="text">
      <style:text-properties style:font-name="Verdana" fo:font-size="7.5pt" fo:letter-spacing="0.0535in" fo:font-weight="bold" style:font-size-asian="7.5pt" style:font-weight-asian="bold"/>
    </style:style>
    <style:style style:name="T105" style:family="text">
      <style:text-properties style:font-name="Verdana" fo:font-size="7.5pt" fo:letter-spacing="0.0547in" fo:font-weight="bold" style:font-size-asian="7.5pt" style:font-weight-asian="bold"/>
    </style:style>
    <style:style style:name="T106" style:family="text">
      <style:text-properties style:font-name="Verdana" fo:font-size="7.5pt" fo:letter-spacing="-0.0035in" fo:font-weight="bold" style:font-size-asian="7.5pt" style:font-weight-asian="bold"/>
    </style:style>
    <style:style style:name="T107" style:family="text">
      <style:text-properties style:font-name="Verdana" fo:font-size="7.5pt" style:font-size-asian="7.5pt"/>
    </style:style>
    <style:style style:name="T108" style:family="text">
      <style:text-properties style:font-name="Verdana" fo:font-size="7.5pt" fo:letter-spacing="0.028in" style:font-size-asian="7.5pt"/>
    </style:style>
    <style:style style:name="T109" style:family="text">
      <style:text-properties style:font-name="Verdana" fo:font-size="7.5pt" fo:letter-spacing="-0.0016in" fo:font-weight="bold" style:font-size-asian="7.5pt" style:font-weight-asian="bold"/>
    </style:style>
    <style:style style:name="T110" style:family="text">
      <style:text-properties style:font-name="Verdana" fo:font-size="7.5pt" fo:letter-spacing="0.0138in" fo:font-weight="bold" style:font-size-asian="7.5pt" style:font-weight-asian="bold"/>
    </style:style>
    <style:style style:name="T111" style:family="text">
      <style:text-properties style:font-name="Verdana" fo:font-size="7.5pt" fo:letter-spacing="0.0165in" style:font-size-asian="7.5pt"/>
    </style:style>
    <style:style style:name="T112" style:family="text">
      <style:text-properties style:font-name="Verdana" fo:font-size="7.5pt" fo:letter-spacing="0.0161in" style:font-size-asian="7.5pt"/>
    </style:style>
    <style:style style:name="T113" style:family="text">
      <style:text-properties style:font-name="Verdana" fo:font-size="7.5pt" fo:letter-spacing="0.0154in" style:font-size-asian="7.5pt"/>
    </style:style>
    <style:style style:name="T114" style:family="text">
      <style:text-properties style:font-name="Verdana" fo:font-size="7.5pt" fo:letter-spacing="0.0134in" style:font-size-asian="7.5pt"/>
    </style:style>
    <style:style style:name="T115" style:family="text">
      <style:text-properties style:font-name="Verdana" fo:font-size="7.5pt" fo:letter-spacing="0.0146in" style:font-size-asian="7.5pt"/>
    </style:style>
    <style:style style:name="T116" style:family="text">
      <style:text-properties style:font-name="Verdana" fo:font-size="7.5pt" fo:letter-spacing="0.028in" fo:font-weight="bold" style:font-size-asian="7.5pt" style:font-weight-asian="bold"/>
    </style:style>
    <style:style style:name="T117" style:family="text">
      <style:text-properties style:font-name="Verdana" fo:font-size="7.5pt" fo:letter-spacing="0.0071in" style:font-size-asian="7.5pt"/>
    </style:style>
    <style:style style:name="T118" style:family="text">
      <style:text-properties style:font-name="Verdana" fo:font-size="7.5pt" fo:letter-spacing="0.0075in" style:font-size-asian="7.5pt"/>
    </style:style>
    <style:style style:name="T119" style:family="text">
      <style:text-properties style:font-name="Verdana" fo:font-size="7.5pt" fo:letter-spacing="-0.0016in" style:font-size-asian="7.5pt"/>
    </style:style>
    <style:style style:name="T120" style:family="text">
      <style:text-properties style:font-name="Verdana" fo:font-size="7.5pt" fo:letter-spacing="0.0102in" fo:font-weight="bold" style:font-size-asian="7.5pt" style:font-weight-asian="bold"/>
    </style:style>
    <style:style style:name="T121" style:family="text">
      <style:text-properties style:font-name="Verdana" fo:font-size="7.5pt" fo:letter-spacing="0.0091in" fo:font-weight="bold" style:font-size-asian="7.5pt" style:font-weight-asian="bold"/>
    </style:style>
    <style:style style:name="T122" style:family="text">
      <style:text-properties style:font-name="Verdana" fo:font-size="7.5pt" fo:letter-spacing="0.011in" fo:font-weight="bold" style:font-size-asian="7.5pt" style:font-weight-asian="bold"/>
    </style:style>
    <style:style style:name="T123" style:family="text">
      <style:text-properties style:font-name="Verdana" fo:font-size="9.5pt" style:text-underline-style="solid" style:text-underline-width="auto" style:text-underline-color="font-color" fo:font-weight="bold" style:font-size-asian="9.5pt" style:font-weight-asian="bold"/>
    </style:style>
    <style:style style:name="T124" style:family="text">
      <style:text-properties style:font-name="Verdana" fo:font-size="9.5pt" fo:letter-spacing="-0.0028in" style:text-underline-style="solid" style:text-underline-width="auto" style:text-underline-color="font-color" fo:font-weight="bold" style:font-size-asian="9.5pt" style:font-weight-asian="bold"/>
    </style:style>
    <style:style style:name="T125" style:family="text">
      <style:text-properties style:font-name="Verdana" fo:font-size="9.5pt" fo:letter-spacing="-0.0016in" style:text-underline-style="solid" style:text-underline-width="auto" style:text-underline-color="font-color" fo:font-weight="bold" style:font-size-asian="9.5pt" style:font-weight-asian="bold"/>
    </style:style>
    <style:style style:name="T126" style:family="text">
      <style:text-properties style:font-name="Verdana" fo:font-size="8pt" fo:font-weight="bold" style:font-size-asian="8pt" style:font-weight-asian="bold" style:text-scale="105%"/>
    </style:style>
    <style:style style:name="T127" style:family="text">
      <style:text-properties style:font-name="Verdana" fo:font-size="8pt" fo:letter-spacing="0.0252in" fo:font-weight="bold" style:font-size-asian="8pt" style:font-weight-asian="bold" style:text-scale="105%"/>
    </style:style>
    <style:style style:name="T128" style:family="text">
      <style:text-properties style:font-name="Verdana" fo:font-size="8pt" fo:letter-spacing="0.0264in" fo:font-weight="bold" style:font-size-asian="8pt" style:font-weight-asian="bold" style:text-scale="105%"/>
    </style:style>
    <style:style style:name="T129" style:family="text">
      <style:text-properties style:font-name="Verdana" fo:font-size="8pt" fo:letter-spacing="0.0256in" fo:font-weight="bold" style:font-size-asian="8pt" style:font-weight-asian="bold" style:text-scale="105%"/>
    </style:style>
    <style:style style:name="T130" style:family="text">
      <style:text-properties style:font-name="Verdana" fo:font-size="8pt" fo:letter-spacing="0.0272in" fo:font-weight="bold" style:font-size-asian="8pt" style:font-weight-asian="bold" style:text-scale="105%"/>
    </style:style>
    <style:style style:name="T131" style:family="text">
      <style:text-properties style:font-name="Verdana" fo:font-size="8pt" fo:letter-spacing="-0.0016in" fo:font-weight="bold" style:font-size-asian="8pt" style:font-weight-asian="bold" style:text-scale="105%"/>
    </style:style>
    <style:style style:name="T132" style:family="text">
      <style:text-properties style:font-name="Verdana" fo:font-weight="bold" style:font-weight-asian="bold" style:text-scale="105%"/>
    </style:style>
    <style:style style:name="T133" style:family="text">
      <style:text-properties style:font-name="Verdana" style:text-scale="105%"/>
    </style:style>
    <style:style style:name="T134" style:family="text">
      <style:text-properties style:font-name="Verdana" fo:letter-spacing="0.028in" style:text-scale="105%"/>
    </style:style>
    <style:style style:name="T135" style:family="text">
      <style:text-properties style:font-name="Verdana" fo:font-size="8pt" style:font-size-asian="8pt" style:text-scale="105%"/>
    </style:style>
    <style:style style:name="T136" style:family="text">
      <style:text-properties style:font-name="Verdana" fo:font-size="8pt" fo:letter-spacing="-0.0016in" style:font-size-asian="8pt" style:text-scale="105%"/>
    </style:style>
    <style:style style:name="T137" style:family="text">
      <style:text-properties style:font-name="Verdana" fo:letter-spacing="-0.0008in" style:text-scale="105%"/>
    </style:style>
    <style:style style:name="T138" style:family="text">
      <style:text-properties style:font-name="Verdana" fo:letter-spacing="-0.0016in" style:text-scale="105%"/>
    </style:style>
    <style:style style:name="T139" style:family="text">
      <style:text-properties style:font-name="Verdana" fo:font-style="italic" style:font-style-asian="italic" style:text-scale="105%"/>
    </style:style>
    <style:style style:name="T140" style:family="text">
      <style:text-properties style:font-name="Verdana" fo:letter-spacing="-0.0016in" fo:font-style="italic" style:font-style-asian="italic" style:text-scale="105%"/>
    </style:style>
    <style:style style:name="T141" style:family="text">
      <style:text-properties style:font-name="Verdana" fo:font-size="5.5pt" fo:letter-spacing="-0.0016in" fo:font-weight="bold" style:font-size-asian="5.5pt" style:font-weight-asian="bold"/>
    </style:style>
    <style:style style:name="T142" style:family="text">
      <style:text-properties style:font-name="Verdana" fo:font-size="5.5pt" fo:font-weight="bold" style:font-size-asian="5.5pt" style:font-weight-asian="bold"/>
    </style:style>
    <style:style style:name="T143" style:family="text">
      <style:text-properties style:font-name="Verdana" fo:font-size="6.5pt" fo:letter-spacing="-0.0016in" fo:font-weight="bold" style:font-size-asian="6.5pt" style:font-weight-asian="bold"/>
    </style:style>
    <style:style style:name="T144" style:family="text">
      <style:text-properties style:font-name="Verdana" fo:font-size="6.5pt" fo:letter-spacing="-0.0028in" fo:font-weight="bold" style:font-size-asian="6.5pt" style:font-weight-asian="bold"/>
    </style:style>
    <style:style style:name="T145" style:family="text">
      <style:text-properties style:font-name="Verdana" fo:font-size="6.5pt" style:font-size-asian="6.5pt"/>
    </style:style>
    <style:style style:name="T146" style:family="text">
      <style:text-properties style:font-name="Verdana" fo:font-size="6.5pt" fo:letter-spacing="-0.0075in" style:font-size-asian="6.5pt"/>
    </style:style>
    <style:style style:name="T147" style:family="text">
      <style:text-properties style:font-name="Verdana" fo:font-size="6.5pt" fo:letter-spacing="-0.0016in" style:font-size-asian="6.5pt"/>
    </style:style>
    <style:style style:name="T148" style:family="text">
      <style:text-properties style:font-name="Verdana" fo:font-size="6.5pt" fo:letter-spacing="-0.0055in" style:font-size-asian="6.5pt"/>
    </style:style>
    <style:style style:name="T149" style:family="text">
      <style:text-properties style:font-name="Verdana" fo:font-size="6.5pt" fo:letter-spacing="-0.0071in" style:font-size-asian="6.5pt"/>
    </style:style>
    <style:style style:name="T150" style:family="text">
      <style:text-properties style:font-name="Verdana" fo:letter-spacing="-0.0008in" fo:font-style="italic" style:font-style-asian="italic" style:text-scale="105%"/>
    </style:style>
    <style:style style:name="T151" style:family="text">
      <style:text-properties style:font-name="Verdana" fo:font-size="6.5pt" fo:letter-spacing="-0.002in" style:font-size-asian="6.5pt"/>
    </style:style>
    <style:style style:name="T152" style:family="text">
      <style:text-properties style:font-name="Verdana" fo:letter-spacing="-0.0035in" fo:font-weight="bold" style:font-weight-asian="bold" style:text-scale="105%"/>
    </style:style>
    <style:style style:name="T153" style:family="text">
      <style:text-properties style:font-name="Verdana" fo:letter-spacing="-0.0043in" fo:font-weight="bold" style:font-weight-asian="bold" style:text-scale="105%"/>
    </style:style>
    <style:style style:name="T154" style:family="text">
      <style:text-properties style:font-name="Verdana" fo:letter-spacing="-0.0028in" style:text-scale="105%"/>
    </style:style>
    <style:style style:name="T155" style:family="text">
      <style:text-properties style:font-name="Verdana" fo:letter-spacing="-0.002in" style:text-scale="105%"/>
    </style:style>
    <style:style style:name="T156" style:family="text">
      <style:text-properties style:font-name="Verdana" fo:letter-spacing="-0.0035in" style:text-scale="105%"/>
    </style:style>
    <style:style style:name="T157" style:family="text">
      <style:text-properties style:font-name="Verdana" fo:letter-spacing="-0.0043in" style:text-scale="105%"/>
    </style:style>
    <style:style style:name="T158" style:family="text">
      <style:text-properties style:font-name="Verdana" fo:font-size="8pt" fo:letter-spacing="-0.0063in" fo:font-weight="bold" style:font-size-asian="8pt" style:font-weight-asian="bold" style:text-scale="105%"/>
    </style:style>
    <style:style style:name="T159" style:family="text">
      <style:text-properties style:font-name="Verdana" fo:font-size="8pt" fo:letter-spacing="-0.0035in" fo:font-weight="bold" style:font-size-asian="8pt" style:font-weight-asian="bold" style:text-scale="105%"/>
    </style:style>
    <style:style style:name="T160" style:family="text">
      <style:text-properties style:font-name="Verdana" fo:font-size="8pt" fo:letter-spacing="-0.0055in" fo:font-weight="bold" style:font-size-asian="8pt" style:font-weight-asian="bold" style:text-scale="105%"/>
    </style:style>
    <style:style style:name="T161" style:family="text">
      <style:text-properties style:font-name="Verdana" fo:font-size="8pt" fo:letter-spacing="-0.0043in" fo:font-weight="bold" style:font-size-asian="8pt" style:font-weight-asian="bold" style:text-scale="105%"/>
    </style:style>
    <style:style style:name="T162" style:family="text">
      <style:text-properties fo:color="#231f20" style:font-name="Times New Roman" fo:font-size="9pt" fo:font-weight="bold" style:font-size-asian="9pt" style:font-weight-asian="bold" style:text-scale="105%"/>
    </style:style>
    <style:style style:name="T163" style:family="text">
      <style:text-properties fo:color="#231f20" style:font-name="Times New Roman" fo:font-size="9pt" fo:letter-spacing="-0.0083in" fo:font-weight="bold" style:font-size-asian="9pt" style:font-weight-asian="bold" style:text-scale="105%"/>
    </style:style>
    <style:style style:name="T164" style:family="text">
      <style:text-properties fo:color="#231f20" style:font-name="Times New Roman" fo:font-size="9pt" fo:letter-spacing="-0.0075in" fo:font-weight="bold" style:font-size-asian="9pt" style:font-weight-asian="bold" style:text-scale="105%"/>
    </style:style>
    <style:style style:name="T165" style:family="text">
      <style:text-properties fo:color="#231f20" style:font-name="Times New Roman" fo:font-size="9pt" style:font-size-asian="9pt" style:text-scale="105%"/>
    </style:style>
    <style:style style:name="T166" style:family="text">
      <style:text-properties fo:color="#231f20" style:font-name="Times New Roman" fo:font-size="9pt" fo:letter-spacing="-0.0075in" style:font-size-asian="9pt" style:text-scale="105%"/>
    </style:style>
    <style:style style:name="T167" style:family="text">
      <style:text-properties fo:color="#231f20" style:font-name="Times New Roman" fo:font-size="9pt" fo:letter-spacing="-0.0083in" style:font-size-asian="9pt" style:text-scale="105%"/>
    </style:style>
    <style:style style:name="T168" style:family="text">
      <style:text-properties fo:color="#231f20" style:font-name="Times New Roman" fo:font-size="9pt" fo:letter-spacing="-0.0028in" style:font-size-asian="9pt" style:text-scale="105%"/>
    </style:style>
    <style:style style:name="T169" style:family="text">
      <style:text-properties fo:color="#231f20" style:font-name="Times New Roman" fo:font-size="9pt" fo:font-style="italic" fo:font-weight="bold" style:font-size-asian="9pt" style:font-style-asian="italic" style:font-weight-asian="bold"/>
    </style:style>
    <style:style style:name="T170" style:family="text">
      <style:text-properties fo:color="#231f20" style:font-name="Times New Roman" fo:font-size="9pt" fo:letter-spacing="0.0134in" fo:font-style="italic" fo:font-weight="bold" style:font-size-asian="9pt" style:font-style-asian="italic" style:font-weight-asian="bold"/>
    </style:style>
    <style:style style:name="T171" style:family="text">
      <style:text-properties fo:color="#231f20" style:font-name="Times New Roman" fo:font-size="9pt" fo:letter-spacing="-0.0016in" fo:font-style="italic" fo:font-weight="bold" style:font-size-asian="9pt" style:font-style-asian="italic" style:font-weight-asian="bold"/>
    </style:style>
    <style:style style:name="T172" style:family="text">
      <style:text-properties fo:color="#231f20" style:font-name="Times New Roman" fo:font-size="9pt" fo:letter-spacing="-0.0016in" fo:font-weight="bold" style:font-size-asian="9pt" style:font-weight-asian="bold" style:text-scale="105%"/>
    </style:style>
    <style:style style:name="T173" style:family="text">
      <style:text-properties fo:color="#231f20" style:font-name="Times New Roman" fo:font-size="9pt" fo:letter-spacing="-0.0047in" style:font-size-asian="9pt" style:text-scale="105%"/>
    </style:style>
    <style:style style:name="T174" style:family="text">
      <style:text-properties fo:color="#231f20" style:font-name="Times New Roman" fo:font-size="9pt" fo:letter-spacing="-0.002in" style:font-size-asian="9pt" style:text-scale="105%"/>
    </style:style>
    <style:style style:name="T175" style:family="text">
      <style:text-properties fo:color="#231f20" style:font-name="Times New Roman" fo:font-size="9pt" fo:letter-spacing="-0.0016in" style:font-size-asian="9pt" style:text-scale="105%"/>
    </style:style>
    <style:style style:name="T176" style:family="text">
      <style:text-properties fo:color="#231f20" style:font-name="Times New Roman" fo:font-size="9pt" fo:letter-spacing="-0.0055in" style:font-size-asian="9pt" style:text-scale="105%"/>
    </style:style>
    <style:style style:name="T177" style:family="text">
      <style:text-properties fo:color="#231f20" style:font-name="Times New Roman" fo:font-size="7pt" fo:letter-spacing="-0.0028in" style:font-size-asian="7pt"/>
    </style:style>
    <style:style style:name="T178" style:family="text">
      <style:text-properties fo:color="#231f20" style:font-name="Times New Roman" fo:font-size="7pt" fo:letter-spacing="-0.0008in" fo:font-weight="bold" style:font-size-asian="7pt" style:font-weight-asian="bold"/>
    </style:style>
    <style:style style:name="T179" style:family="text">
      <style:text-properties style:font-name="Verdana" fo:font-size="8.5pt" style:text-underline-style="solid" style:text-underline-width="auto" style:text-underline-color="font-color" fo:font-weight="bold" style:font-size-asian="8.5pt" style:font-weight-asian="bold"/>
    </style:style>
    <style:style style:name="T180" style:family="text">
      <style:text-properties style:font-name="Verdana" fo:font-size="8.5pt" fo:letter-spacing="-0.0028in" style:text-underline-style="solid" style:text-underline-width="auto" style:text-underline-color="font-color" fo:font-weight="bold" style:font-size-asian="8.5pt" style:font-weight-asian="bold"/>
    </style:style>
    <style:style style:name="T181" style:family="text">
      <style:text-properties style:font-name="Verdana"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182" style:family="text">
      <style:text-properties fo:letter-spacing="-0.0016in"/>
    </style:style>
    <style:style style:name="T183" style:family="text">
      <style:text-properties fo:letter-spacing="-0.0028in"/>
    </style:style>
    <style:style style:name="T184" style:family="text">
      <style:text-properties style:font-name="Verdana" fo:font-size="8.5pt" style:font-size-asian="8.5pt"/>
    </style:style>
    <style:style style:name="T185" style:family="text">
      <style:text-properties style:font-name="Verdana" fo:font-size="8.5pt" fo:letter-spacing="0.0256in" style:font-size-asian="8.5pt"/>
    </style:style>
    <style:style style:name="T186" style:family="text">
      <style:text-properties style:font-name="Verdana" fo:font-size="8.5pt" fo:font-weight="bold" style:font-size-asian="8.5pt" style:font-weight-asian="bold"/>
    </style:style>
    <style:style style:name="T187" style:family="text">
      <style:text-properties style:font-name="Verdana" fo:font-size="8.5pt" fo:letter-spacing="0.0272in" fo:font-weight="bold" style:font-size-asian="8.5pt" style:font-weight-asian="bold"/>
    </style:style>
    <style:style style:name="T188" style:family="text">
      <style:text-properties style:font-name="Verdana" fo:font-size="8.5pt" fo:letter-spacing="-0.0028in" fo:font-weight="bold" style:font-size-asian="8.5pt" style:font-weight-asian="bold"/>
    </style:style>
    <style:style style:name="T189" style:family="text">
      <style:text-properties style:font-name="Verdana" fo:font-size="8.5pt" fo:letter-spacing="0.028in" fo:font-weight="bold" style:font-size-asian="8.5pt" style:font-weight-asian="bold"/>
    </style:style>
    <style:style style:name="T190" style:family="text">
      <style:text-properties style:font-name="Verdana" fo:font-size="5.5pt" fo:letter-spacing="-0.0016in" fo:font-weight="bold" style:font-size-asian="5.5pt" style:font-weight-asian="bold" style:text-scale="105%"/>
    </style:style>
    <style:style style:name="T191" style:family="text">
      <style:text-properties style:font-name="Verdana" fo:font-size="5.5pt" fo:letter-spacing="-0.002in" fo:font-weight="bold" style:font-size-asian="5.5pt" style:font-weight-asian="bold" style:text-scale="105%"/>
    </style:style>
    <style:style style:name="T192" style:family="text">
      <style:text-properties style:font-name="Verdana" fo:font-size="5.5pt" fo:letter-spacing="-0.0035in" fo:font-weight="bold" style:font-size-asian="5.5pt" style:font-weight-asian="bold" style:text-scale="105%"/>
    </style:style>
    <style:style style:name="T193" style:family="text">
      <style:text-properties style:font-name="Verdana" fo:font-size="5.5pt" fo:letter-spacing="-0.0016in" style:font-size-asian="5.5pt" style:text-scale="105%"/>
    </style:style>
    <style:style style:name="T194" style:family="text">
      <style:text-properties style:font-name="Verdana" fo:font-size="5.5pt" style:font-size-asian="5.5pt" style:text-scale="105%"/>
    </style:style>
    <style:style style:name="T195" style:family="text">
      <style:text-properties style:font-name="Verdana" fo:font-size="5.5pt" fo:letter-spacing="-0.0075in" style:font-size-asian="5.5pt" style:text-scale="105%"/>
    </style:style>
    <style:style style:name="T196" style:family="text">
      <style:text-properties style:font-name="Verdana" fo:font-size="5.5pt" fo:letter-spacing="-0.0071in" style:font-size-asian="5.5pt" style:text-scale="105%"/>
    </style:style>
    <style:style style:name="T197" style:family="text">
      <style:text-properties style:font-name="Verdana" fo:font-size="5.5pt" fo:letter-spacing="-0.0035in" style:font-size-asian="5.5pt" style:text-scale="105%"/>
    </style:style>
    <style:style style:name="T198" style:family="text">
      <style:text-properties style:font-name="Verdana" fo:font-size="5.5pt" fo:letter-spacing="-0.0028in" style:font-size-asian="5.5pt" style:text-scale="105%"/>
    </style:style>
    <style:style style:name="T199" style:family="text">
      <style:text-properties style:font-name="Verdana" fo:font-size="5.5pt" fo:letter-spacing="-0.0063in" style:font-size-asian="5.5pt" style:text-scale="105%"/>
    </style:style>
    <style:style style:name="T200" style:family="text">
      <style:text-properties style:font-name="Verdana" fo:font-size="5.5pt" fo:letter-spacing="-0.0055in" style:font-size-asian="5.5pt" style:text-scale="105%"/>
    </style:style>
    <style:style style:name="T201" style:family="text">
      <style:text-properties style:font-name="Verdana" fo:font-size="8.5pt" fo:font-style="italic" fo:font-weight="bold" style:font-size-asian="8.5pt" style:font-style-asian="italic" style:font-weight-asian="bold"/>
    </style:style>
    <style:style style:name="T202" style:family="text">
      <style:text-properties style:font-name="Verdana" fo:font-size="8.5pt" fo:letter-spacing="-0.002in" style:font-size-asian="8.5pt"/>
    </style:style>
    <style:style style:name="T203" style:family="text">
      <style:text-properties style:font-name="Verdana" fo:font-size="8.5pt" fo:letter-spacing="0.0366in" style:font-size-asian="8.5pt"/>
    </style:style>
    <style:style style:name="T204" style:family="text">
      <style:text-properties style:font-name="Verdana" fo:font-size="8.5pt" fo:letter-spacing="-0.0016in" style:font-size-asian="8.5pt"/>
    </style:style>
    <style:style style:name="T205" style:family="text">
      <style:text-properties fo:letter-spacing="-0.002in"/>
    </style:style>
    <style:style style:name="T206" style:family="text">
      <style:text-properties style:font-name="Verdana" fo:font-size="8.5pt" fo:letter-spacing="-0.002in" fo:font-weight="bold" style:font-size-asian="8.5pt" style:font-weight-asian="bold"/>
    </style:style>
    <style:style style:name="T207" style:family="text">
      <style:text-properties style:font-name="Verdana" fo:font-size="8.5pt" fo:letter-spacing="-0.0016in" fo:font-weight="bold" style:font-size-asian="8.5pt" style:font-weight-asian="bold"/>
    </style:style>
    <style:style style:name="T208" style:family="text">
      <style:text-properties fo:color="#000009" style:font-name="Verdana" fo:font-size="8.5pt" style:text-underline-style="solid" style:text-underline-width="auto" style:text-underline-color="#000009" fo:font-weight="bold" style:font-size-asian="8.5pt" style:font-weight-asian="bold"/>
    </style:style>
    <style:style style:name="T209" style:family="text">
      <style:text-properties fo:color="#000009" style:font-name="Verdana" fo:font-size="8.5pt" fo:letter-spacing="-0.0083in" style:text-underline-style="solid" style:text-underline-width="auto" style:text-underline-color="#000009" fo:font-weight="bold" style:font-size-asian="8.5pt" style:font-weight-asian="bold"/>
    </style:style>
    <style:style style:name="T210" style:family="text">
      <style:text-properties fo:color="#000009" style:font-name="Verdana" fo:font-size="8.5pt" fo:letter-spacing="-0.0075in" style:text-underline-style="solid" style:text-underline-width="auto" style:text-underline-color="#000009" fo:font-weight="bold" style:font-size-asian="8.5pt" style:font-weight-asian="bold"/>
    </style:style>
    <style:style style:name="T211" style:family="text">
      <style:text-properties fo:color="#000009" style:font-name="Verdana" fo:font-size="8.5pt" fo:letter-spacing="-0.0016in" style:text-underline-style="solid" style:text-underline-width="auto" style:text-underline-color="#000009" fo:font-weight="bold" style:font-size-asian="8.5pt" style:font-weight-asian="bold"/>
    </style:style>
    <style:style style:name="T212" style:family="text">
      <style:text-properties fo:color="#000009" style:font-name="Verdana" fo:font-size="8.5pt" fo:font-style="italic" style:font-size-asian="8.5pt" style:font-style-asian="italic"/>
    </style:style>
    <style:style style:name="T213" style:family="text">
      <style:text-properties fo:color="#000009" style:font-name="Verdana" fo:font-size="8.5pt" fo:letter-spacing="-0.0055in" fo:font-style="italic" style:font-size-asian="8.5pt" style:font-style-asian="italic"/>
    </style:style>
    <style:style style:name="T214" style:family="text">
      <style:text-properties fo:color="#000009" style:font-name="Verdana" fo:font-size="8.5pt" fo:letter-spacing="-0.0047in" fo:font-style="italic" style:font-size-asian="8.5pt" style:font-style-asian="italic"/>
    </style:style>
    <style:style style:name="T215" style:family="text">
      <style:text-properties fo:color="#000009" style:font-name="Verdana" fo:font-size="8.5pt" fo:letter-spacing="-0.0028in" fo:font-style="italic" style:font-size-asian="8.5pt" style:font-style-asian="italic"/>
    </style:style>
    <style:style style:name="T216" style:family="text">
      <style:text-properties style:font-name="Verdana" fo:font-size="8.5pt" fo:letter-spacing="0.0402in" style:font-size-asian="8.5pt" style:text-scale="150%"/>
    </style:style>
    <style:style style:name="T217" style:family="text">
      <style:text-properties style:font-name="Verdana" fo:font-size="8.5pt" fo:letter-spacing="0.0417in" fo:font-weight="bold" style:font-size-asian="8.5pt" style:font-weight-asian="bold" style:text-scale="150%"/>
    </style:style>
    <style:style style:name="T218" style:family="text">
      <style:text-properties style:font-name="Verdana" fo:font-size="8.5pt" fo:letter-spacing="-0.0035in" fo:font-weight="bold" style:font-size-asian="8.5pt" style:font-weight-asian="bold"/>
    </style:style>
    <style:style style:name="T219" style:family="text">
      <style:text-properties style:font-name="Verdana" fo:font-size="8.5pt" fo:letter-spacing="-0.0047in" style:font-size-asian="8.5pt"/>
    </style:style>
    <style:style style:name="T220" style:family="text">
      <style:text-properties style:font-name="Verdana" fo:font-size="8.5pt" fo:letter-spacing="0.028in" style:font-size-asian="8.5pt"/>
    </style:style>
    <style:style style:name="T221" style:family="text">
      <style:text-properties style:font-name="Verdana" fo:font-size="8.5pt" fo:font-style="italic" style:font-size-asian="8.5pt" style:font-style-asian="italic"/>
    </style:style>
    <style:style style:name="T222" style:family="text">
      <style:text-properties fo:color="#000009" style:font-name="Verdana" fo:font-size="5.5pt" fo:letter-spacing="-0.0016in" fo:font-weight="bold" style:font-size-asian="5.5pt" style:font-weight-asian="bold"/>
    </style:style>
    <style:style style:name="T223" style:family="text">
      <style:text-properties fo:color="#000009" style:font-name="Verdana" fo:font-size="5.5pt" fo:letter-spacing="0.028in" fo:font-weight="bold" style:font-size-asian="5.5pt" style:font-weight-asian="bold"/>
    </style:style>
    <style:style style:name="T224" style:family="text">
      <style:text-properties fo:color="#000009" style:font-name="Verdana" fo:font-size="5.5pt" fo:letter-spacing="-0.0043in" fo:font-weight="bold" style:font-size-asian="5.5pt" style:font-weight-asian="bold"/>
    </style:style>
    <style:style style:name="T225" style:family="text">
      <style:text-properties fo:color="#000009" style:font-name="Verdana" fo:font-size="5.5pt" fo:font-weight="bold" style:font-size-asian="5.5pt" style:font-weight-asian="bold"/>
    </style:style>
    <style:style style:name="T226" style:family="text">
      <style:text-properties fo:color="#000009" style:font-name="Verdana" fo:font-size="5.5pt" fo:letter-spacing="-0.0071in" fo:font-weight="bold" style:font-size-asian="5.5pt" style:font-weight-asian="bold"/>
    </style:style>
    <style:style style:name="T227" style:family="text">
      <style:text-properties fo:color="#000009" style:font-name="Verdana" fo:font-size="5.5pt" fo:letter-spacing="0.002in" fo:font-weight="bold" style:font-size-asian="5.5pt" style:font-weight-asian="bold"/>
    </style:style>
    <style:style style:name="T228" style:family="text">
      <style:text-properties fo:color="#000009" style:font-name="Verdana" fo:font-size="5.5pt" fo:letter-spacing="-0.0035in" fo:font-weight="bold" style:font-size-asian="5.5pt" style:font-weight-asian="bold"/>
    </style:style>
    <style:style style:name="T229" style:family="text">
      <style:text-properties style:font-name="Verdana" fo:font-size="5.5pt" fo:letter-spacing="0.0055in" fo:font-weight="bold" style:font-size-asian="5.5pt" style:font-weight-asian="bold"/>
    </style:style>
    <style:style style:name="T230" style:family="text">
      <style:text-properties style:font-name="Verdana" fo:font-size="5.5pt" fo:letter-spacing="0.0063in" fo:font-weight="bold" style:font-size-asian="5.5pt" style:font-weight-asian="bold"/>
    </style:style>
    <style:style style:name="T231" style:family="text">
      <style:text-properties style:font-name="Verdana" fo:font-size="5.5pt" fo:letter-spacing="-0.0028in" fo:font-weight="bold" style:font-size-asian="5.5pt" style:font-weight-asian="bold"/>
    </style:style>
    <style:style style:name="T232" style:family="text">
      <style:text-properties style:font-name="Verdana" fo:font-size="5.5pt" style:font-size-asian="5.5pt"/>
    </style:style>
    <style:style style:name="T233" style:family="text">
      <style:text-properties style:font-name="Verdana" fo:font-size="5.5pt" fo:letter-spacing="0.0008in" style:font-size-asian="5.5pt"/>
    </style:style>
    <style:style style:name="T234" style:family="text">
      <style:text-properties style:font-name="Verdana" fo:font-size="5.5pt" fo:letter-spacing="-0.0016in" style:font-size-asian="5.5pt"/>
    </style:style>
    <style:style style:name="T235" style:family="text">
      <style:text-properties style:font-name="Verdana" fo:font-size="5.5pt" fo:letter-spacing="0.0043in" fo:font-weight="bold" style:font-size-asian="5.5pt" style:font-weight-asian="bold"/>
    </style:style>
    <style:style style:name="T236" style:family="text">
      <style:text-properties fo:color="#000009" style:font-name="Verdana" fo:font-size="8.5pt" fo:font-weight="bold" style:font-size-asian="8.5pt" style:font-weight-asian="bold"/>
    </style:style>
    <style:style style:name="T237" style:family="text">
      <style:text-properties fo:color="#000009" style:font-name="Verdana" fo:font-size="8.5pt" fo:letter-spacing="0.0083in" fo:font-weight="bold" style:font-size-asian="8.5pt" style:font-weight-asian="bold"/>
    </style:style>
    <style:style style:name="T238" style:family="text">
      <style:text-properties fo:color="#000009" style:font-name="Verdana" fo:font-size="8.5pt" fo:letter-spacing="0.0102in" fo:font-weight="bold" style:font-size-asian="8.5pt" style:font-weight-asian="bold"/>
    </style:style>
    <style:style style:name="T239" style:family="text">
      <style:text-properties fo:color="#000009" style:font-name="Verdana" fo:font-size="8.5pt" style:font-size-asian="8.5pt"/>
    </style:style>
    <style:style style:name="T240" style:family="text">
      <style:text-properties fo:color="#000009" style:font-name="Verdana" fo:font-size="8.5pt" fo:letter-spacing="0.0091in" style:font-size-asian="8.5pt"/>
    </style:style>
    <style:style style:name="T241" style:family="text">
      <style:text-properties fo:color="#000009" style:font-name="Verdana" fo:font-size="8.5pt" fo:letter-spacing="0.0083in" style:font-size-asian="8.5pt"/>
    </style:style>
    <style:style style:name="T242" style:family="text">
      <style:text-properties fo:color="#000009" style:font-name="Verdana" fo:font-size="8.5pt" fo:letter-spacing="-0.0035in" style:font-size-asian="8.5pt"/>
    </style:style>
    <style:style style:name="T243" style:family="text">
      <style:text-properties fo:color="#000009" style:font-name="Verdana" fo:font-size="8.5pt" fo:letter-spacing="-0.0016in" style:font-size-asian="8.5pt"/>
    </style:style>
    <style:style style:name="T244" style:family="text">
      <style:text-properties fo:color="#000009" style:font-name="Verdana" fo:font-size="8.5pt" fo:letter-spacing="-0.0063in" style:font-size-asian="8.5pt"/>
    </style:style>
    <style:style style:name="T245" style:family="text">
      <style:text-properties fo:color="#000009"/>
    </style:style>
    <style:style style:name="T246" style:family="text">
      <style:text-properties fo:color="#000009" fo:letter-spacing="-0.0063in"/>
    </style:style>
    <style:style style:name="T247" style:family="text">
      <style:text-properties fo:color="#000009" fo:letter-spacing="-0.0055in"/>
    </style:style>
    <style:style style:name="T248" style:family="text">
      <style:text-properties fo:color="#000009" fo:letter-spacing="-0.0016in"/>
    </style:style>
    <style:style style:name="T249" style:family="text">
      <style:text-properties fo:color="#000009" style:font-name="Verdana" fo:font-size="8.5pt" fo:letter-spacing="-0.0075in" fo:font-weight="bold" style:font-size-asian="8.5pt" style:font-weight-asian="bold"/>
    </style:style>
    <style:style style:name="T250" style:family="text">
      <style:text-properties fo:color="#000009" style:font-name="Verdana" fo:font-size="8.5pt" fo:letter-spacing="-0.0016in" fo:font-weight="bold" style:font-size-asian="8.5pt" style:font-weight-asian="bold"/>
    </style:style>
    <style:style style:name="T251" style:family="text">
      <style:text-properties style:font-name="Verdana"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252" style:family="text">
      <style:text-properties style:font-name="Verdana" fo:font-size="8pt" fo:letter-spacing="-0.0055in" style:text-underline-style="solid" style:text-underline-width="auto" style:text-underline-color="font-color" fo:font-weight="bold" style:font-size-asian="8pt" style:font-weight-asian="bold" style:text-scale="105%"/>
    </style:style>
    <style:style style:name="T253" style:family="text">
      <style:text-properties style:font-name="Verdana" fo:font-size="8pt" fo:letter-spacing="0.0555in" fo:font-weight="bold" style:font-size-asian="8pt" style:font-weight-asian="bold" style:text-scale="105%"/>
    </style:style>
    <style:style style:name="T254" style:family="text">
      <style:text-properties style:font-name="Verdana" fo:font-size="8pt" fo:letter-spacing="0.028in" fo:font-weight="bold" style:font-size-asian="8pt" style:font-weight-asian="bold" style:text-scale="105%"/>
    </style:style>
    <style:style style:name="T255" style:family="text">
      <style:text-properties style:font-name="Verdana" fo:font-size="8pt" fo:letter-spacing="0.0555in" fo:font-weight="bold" style:font-size-asian="8pt" style:font-weight-asian="bold" style:text-scale="150%"/>
    </style:style>
    <style:style style:name="T256" style:family="text">
      <style:text-properties style:font-name="Verdana" fo:font-size="8pt" fo:letter-spacing="0.0516in" style:font-size-asian="8pt" style:text-scale="105%"/>
    </style:style>
    <style:style style:name="T257" style:family="text">
      <style:text-properties style:font-name="Verdana" fo:font-size="8pt" fo:letter-spacing="0.0516in" fo:font-weight="bold" style:font-size-asian="8pt" style:font-weight-asian="bold" style:text-scale="105%"/>
    </style:style>
    <style:style style:name="T258" style:family="text">
      <style:text-properties style:font-name="Verdana" fo:font-size="8pt" fo:letter-spacing="0.052in" fo:font-weight="bold" style:font-size-asian="8pt" style:font-weight-asian="bold" style:text-scale="105%"/>
    </style:style>
    <style:style style:name="T259" style:family="text">
      <style:text-properties style:font-name="Verdana" fo:font-size="4.5pt" fo:letter-spacing="-0.0016in" fo:font-weight="bold" style:font-size-asian="4.5pt" style:font-weight-asian="bold" style:text-scale="105%"/>
    </style:style>
    <style:style style:name="T260" style:family="text">
      <style:text-properties style:font-name="Verdana" fo:font-size="4.5pt" fo:font-weight="bold" style:font-size-asian="4.5pt" style:font-weight-asian="bold" style:text-scale="105%"/>
    </style:style>
    <style:style style:name="T261" style:family="text">
      <style:text-properties style:font-name="Verdana" fo:font-size="4.5pt" fo:letter-spacing="0.002in" fo:font-weight="bold" style:font-size-asian="4.5pt" style:font-weight-asian="bold" style:text-scale="105%"/>
    </style:style>
    <style:style style:name="T262" style:family="text">
      <style:text-properties style:font-name="Verdana" fo:font-size="4.5pt" fo:letter-spacing="-0.0047in" fo:font-weight="bold" style:font-size-asian="4.5pt" style:font-weight-asian="bold" style:text-scale="105%"/>
    </style:style>
    <style:style style:name="T263" style:family="text">
      <style:text-properties style:font-name="Verdana" fo:font-size="4.5pt" fo:letter-spacing="0.028in" fo:font-weight="bold" style:font-size-asian="4.5pt" style:font-weight-asian="bold" style:text-scale="105%"/>
    </style:style>
    <style:style style:name="T264" style:family="text">
      <style:text-properties style:font-name="Verdana" fo:font-size="4.5pt" fo:letter-spacing="-0.0043in" fo:font-weight="bold" style:font-size-asian="4.5pt" style:font-weight-asian="bold" style:text-scale="105%"/>
    </style:style>
    <style:style style:name="T265" style:family="text">
      <style:text-properties style:font-name="Verdana" fo:font-size="4.5pt" style:font-size-asian="4.5pt" style:text-scale="105%"/>
    </style:style>
    <style:style style:name="T266" style:family="text">
      <style:text-properties style:font-name="Verdana" fo:font-size="4.5pt" fo:letter-spacing="-0.0063in" style:font-size-asian="4.5pt" style:text-scale="105%"/>
    </style:style>
    <style:style style:name="T267" style:family="text">
      <style:text-properties style:font-name="Verdana" fo:font-size="4.5pt" fo:letter-spacing="0.028in" style:font-size-asian="4.5pt" style:text-scale="105%"/>
    </style:style>
    <style:style style:name="T268" style:family="text">
      <style:text-properties style:font-name="Verdana" fo:font-size="4.5pt" fo:letter-spacing="-0.0016in" style:font-size-asian="4.5pt" style:text-scale="105%"/>
    </style:style>
    <style:style style:name="T269" style:family="text">
      <style:text-properties style:font-name="Verdana" fo:font-size="4.5pt" fo:letter-spacing="0.0008in" style:font-size-asian="4.5pt" style:text-scale="105%"/>
    </style:style>
    <style:style style:name="T270" style:family="text">
      <style:text-properties style:font-name="Verdana" fo:font-size="4.5pt" fo:letter-spacing="-0.0028in" style:font-size-asian="4.5pt" style:text-scale="105%"/>
    </style:style>
    <style:style style:name="T271" style:family="text">
      <style:text-properties style:font-name="Verdana" fo:font-size="8pt" fo:letter-spacing="0.028in" style:font-size-asian="8pt" style:text-scale="105%"/>
    </style:style>
    <style:style style:name="T272" style:family="text">
      <style:text-properties style:font-name="Verdana" fo:font-size="8pt" fo:letter-spacing="-0.0055in" style:font-size-asian="8pt" style:text-scale="105%"/>
    </style:style>
    <style:style style:name="T273" style:family="text">
      <style:text-properties style:font-name="Verdana" fo:font-size="8pt" fo:font-style="italic" fo:font-weight="bold" style:font-size-asian="8pt" style:font-style-asian="italic" style:font-weight-asian="bold" style:text-scale="105%"/>
    </style:style>
    <style:style style:name="T274" style:family="text">
      <style:text-properties style:font-name="Verdana" fo:font-size="8pt" fo:letter-spacing="-0.0047in" fo:font-style="italic" fo:font-weight="bold" style:font-size-asian="8pt" style:font-style-asian="italic" style:font-weight-asian="bold" style:text-scale="105%"/>
    </style:style>
    <style:style style:name="T275" style:family="text">
      <style:text-properties style:font-name="Verdana" fo:font-size="8pt" fo:font-style="italic" style:font-size-asian="8pt" style:font-style-asian="italic" style:text-scale="105%"/>
    </style:style>
    <style:style style:name="T276" style:family="text">
      <style:text-properties style:font-name="Verdana" fo:font-size="8pt" fo:letter-spacing="-0.0055in" fo:font-style="italic" style:font-size-asian="8pt" style:font-style-asian="italic" style:text-scale="105%"/>
    </style:style>
    <style:style style:name="T277" style:family="text">
      <style:text-properties style:font-name="Verdana" fo:font-size="8pt" fo:letter-spacing="-0.0043in" style:font-size-asian="8pt" style:text-scale="105%"/>
    </style:style>
    <style:style style:name="T278" style:family="text">
      <style:text-properties style:font-name="Verdana" fo:letter-spacing="-0.0028in" fo:font-weight="bold" style:font-weight-asian="bold" style:text-scale="105%"/>
    </style:style>
    <style:style style:name="T279" style:family="text">
      <style:text-properties style:font-name="Verdana" fo:letter-spacing="-0.0016in" fo:font-weight="bold" style:font-weight-asian="bold" style:text-scale="105%"/>
    </style:style>
    <style:style style:name="T280" style:family="text">
      <style:text-properties style:font-name="Verdana" fo:letter-spacing="-0.0063in" style:text-scale="105%"/>
    </style:style>
    <style:style style:name="T281" style:family="text">
      <style:text-properties style:font-name="Verdana" fo:letter-spacing="-0.0055in" style:text-scale="105%"/>
    </style:style>
    <style:style style:name="T282" style:family="text">
      <style:text-properties style:font-name="Verdana" fo:letter-spacing="-0.0102in" style:text-scale="105%"/>
    </style:style>
    <style:style style:name="T283" style:family="text">
      <style:text-properties style:font-name="Verdana" fo:letter-spacing="-0.0098in" style:text-scale="105%"/>
    </style:style>
    <style:style style:name="T284" style:family="text">
      <style:text-properties style:font-name="Verdana" fo:font-size="8pt" fo:letter-spacing="-0.0102in" fo:font-weight="bold" style:font-size-asian="8pt" style:font-weight-asian="bold" style:text-scale="105%"/>
    </style:style>
    <style:style style:name="T285" style:family="text">
      <style:text-properties style:font-name="Verdana" fo:font-size="8pt" fo:letter-spacing="-0.0098in" fo:font-weight="bold" style:font-size-asian="8pt" style:font-weight-asian="bold" style:text-scale="105%"/>
    </style:style>
    <style:style style:name="T286" style:family="text">
      <style:text-properties style:font-name="Verdana" fo:font-size="8pt" fo:font-weight="bold" style:font-size-asian="8pt" style:font-weight-asian="bold"/>
    </style:style>
    <style:style style:name="T287" style:family="text">
      <style:text-properties style:font-name="Verdana" fo:font-size="8pt" fo:letter-spacing="0.0126in" fo:font-weight="bold" style:font-size-asian="8pt" style:font-weight-asian="bold"/>
    </style:style>
    <style:style style:name="T288" style:family="text">
      <style:text-properties style:font-name="Verdana" fo:font-size="8pt" fo:letter-spacing="-0.0016in" fo:font-weight="bold" style:font-size-asian="8pt" style:font-weight-asian="bold"/>
    </style:style>
    <style:style style:name="T289" style:family="text">
      <style:text-properties style:font-name="Verdana" fo:font-size="8.5pt" fo:letter-spacing="-0.0083in" style:text-underline-style="solid" style:text-underline-width="auto" style:text-underline-color="font-color" fo:font-weight="bold" style:font-size-asian="8.5pt" style:font-weight-asian="bold"/>
    </style:style>
    <style:style style:name="T290" style:family="text">
      <style:text-properties style:font-name="Verdana" fo:font-size="8.5pt" fo:letter-spacing="-0.0075in" style:text-underline-style="solid" style:text-underline-width="auto" style:text-underline-color="font-color" fo:font-weight="bold" style:font-size-asian="8.5pt" style:font-weight-asian="bold"/>
    </style:style>
    <style:style style:name="T291" style:family="text">
      <style:text-properties fo:letter-spacing="0.0555in"/>
    </style:style>
    <style:style style:name="T292" style:family="text">
      <style:text-properties fo:letter-spacing="0.0555in" style:text-scale="150%"/>
    </style:style>
    <style:style style:name="T293" style:family="text">
      <style:text-properties fo:letter-spacing="0.028in"/>
    </style:style>
    <style:style style:name="T294" style:family="text">
      <style:text-properties style:font-name="Verdana" fo:font-size="8.5pt" fo:letter-spacing="0.0543in" style:font-size-asian="8.5pt"/>
    </style:style>
    <style:style style:name="T295" style:family="text">
      <style:text-properties style:font-name="Verdana" fo:font-size="8.5pt" fo:letter-spacing="0.0354in" fo:font-weight="bold" style:font-size-asian="8.5pt" style:font-weight-asian="bold" style:text-scale="150%"/>
    </style:style>
    <style:style style:name="T296" style:family="text">
      <style:text-properties style:font-name="Verdana" fo:font-size="5pt" fo:letter-spacing="-0.0016in" fo:font-weight="bold" style:font-size-asian="5pt" style:font-weight-asian="bold"/>
    </style:style>
    <style:style style:name="T297" style:family="text">
      <style:text-properties style:font-name="Verdana" fo:font-size="5pt" fo:letter-spacing="-0.0008in" fo:font-weight="bold" style:font-size-asian="5pt" style:font-weight-asian="bold"/>
    </style:style>
    <style:style style:name="T298" style:family="text">
      <style:text-properties style:font-name="Verdana" fo:font-size="5pt" fo:letter-spacing="-0.0035in" fo:font-weight="bold" style:font-size-asian="5pt" style:font-weight-asian="bold"/>
    </style:style>
    <style:style style:name="T299" style:family="text">
      <style:text-properties style:font-name="Verdana" fo:font-size="5pt" fo:letter-spacing="-0.0047in" fo:font-weight="bold" style:font-size-asian="5pt" style:font-weight-asian="bold"/>
    </style:style>
    <style:style style:name="T300" style:family="text">
      <style:text-properties style:font-name="Verdana" fo:font-size="5pt" fo:letter-spacing="-0.0043in" fo:font-weight="bold" style:font-size-asian="5pt" style:font-weight-asian="bold"/>
    </style:style>
    <style:style style:name="T301" style:family="text">
      <style:text-properties style:font-name="Verdana" fo:font-size="5pt" fo:letter-spacing="0.028in" fo:font-weight="bold" style:font-size-asian="5pt" style:font-weight-asian="bold"/>
    </style:style>
    <style:style style:name="T302" style:family="text">
      <style:text-properties style:font-name="Verdana" fo:font-size="5pt" fo:font-weight="bold" style:font-size-asian="5pt" style:font-weight-asian="bold"/>
    </style:style>
    <style:style style:name="T303" style:family="text">
      <style:text-properties style:font-name="Verdana" fo:font-size="5pt" fo:letter-spacing="-0.0063in" fo:font-weight="bold" style:font-size-asian="5pt" style:font-weight-asian="bold"/>
    </style:style>
    <style:style style:name="T304" style:family="text">
      <style:text-properties style:font-name="Verdana" fo:font-size="5pt" style:font-size-asian="5pt"/>
    </style:style>
    <style:style style:name="T305" style:family="text">
      <style:text-properties style:font-name="Verdana" fo:font-size="5pt" fo:letter-spacing="-0.0043in" style:font-size-asian="5pt"/>
    </style:style>
    <style:style style:name="T306" style:family="text">
      <style:text-properties style:font-name="Verdana" fo:font-size="5pt" fo:letter-spacing="-0.0071in" style:font-size-asian="5pt"/>
    </style:style>
    <style:style style:name="T307" style:family="text">
      <style:text-properties style:font-name="Verdana" fo:font-size="5pt" fo:letter-spacing="-0.0028in" style:font-size-asian="5pt"/>
    </style:style>
    <style:style style:name="T308" style:family="text">
      <style:text-properties style:font-name="Verdana" fo:font-size="5pt" fo:letter-spacing="-0.0035in" style:font-size-asian="5pt"/>
    </style:style>
    <style:style style:name="T309" style:family="text">
      <style:text-properties style:font-name="Verdana" fo:font-size="5pt" fo:letter-spacing="-0.0016in" style:font-size-asian="5pt"/>
    </style:style>
    <style:style style:name="T310" style:family="text">
      <style:text-properties style:font-name="Verdana" fo:font-size="8.5pt" fo:letter-spacing="0.0008in" fo:font-weight="bold" style:font-size-asian="8.5pt" style:font-weight-asian="bold"/>
    </style:style>
    <style:style style:name="T311" style:family="text">
      <style:text-properties style:font-name="Verdana" fo:font-size="8.5pt" fo:letter-spacing="-0.0035in" style:font-size-asian="8.5pt"/>
    </style:style>
    <style:style style:name="T312" style:family="text">
      <style:text-properties style:font-name="Verdana" fo:font-size="8.5pt" fo:letter-spacing="-0.0071in" style:font-size-asian="8.5pt"/>
    </style:style>
    <style:style style:name="T313" style:family="text">
      <style:text-properties style:font-name="Verdana" fo:font-size="8.5pt" fo:letter-spacing="-0.0063in" style:font-size-asian="8.5pt"/>
    </style:style>
    <style:style style:name="T314" style:family="text">
      <style:text-properties fo:letter-spacing="-0.0063in"/>
    </style:style>
    <style:style style:name="T315" style:family="text">
      <style:text-properties fo:letter-spacing="-0.0055in"/>
    </style:style>
    <style:style style:name="T316" style:family="text">
      <style:text-properties style:font-name="Verdana" fo:font-size="8.5pt" fo:letter-spacing="-0.0075in" fo:font-weight="bold" style:font-size-asian="8.5pt" style:font-weight-asian="bold"/>
    </style:style>
    <style:style style:name="T317" style:family="text">
      <style:text-properties style:font-name="Verdana" fo:font-size="8.5pt" fo:letter-spacing="0.0016in" style:text-underline-style="solid" style:text-underline-width="auto" style:text-underline-color="font-color" fo:font-weight="bold" style:font-size-asian="8.5pt" style:font-weight-asian="bold"/>
    </style:style>
    <style:style style:name="T318" style:family="text">
      <style:text-properties style:font-name="Verdana" fo:font-size="8.5pt" fo:letter-spacing="0.002in" style:text-underline-style="solid" style:text-underline-width="auto" style:text-underline-color="font-color" fo:font-weight="bold" style:font-size-asian="8.5pt" style:font-weight-asian="bold"/>
    </style:style>
    <style:style style:name="T319" style:family="text">
      <style:text-properties style:font-name="Verdana" fo:font-size="8.5pt" fo:letter-spacing="0.0508in" style:font-size-asian="8.5pt" style:text-scale="150%"/>
    </style:style>
    <style:style style:name="T320" style:family="text">
      <style:text-properties style:font-name="Verdana" fo:font-size="8.5pt" fo:letter-spacing="0.052in" fo:font-weight="bold" style:font-size-asian="8.5pt" style:font-weight-asian="bold" style:text-scale="150%"/>
    </style:style>
    <style:style style:name="T321" style:family="text">
      <style:text-properties style:font-name="Verdana" fo:font-size="5pt" fo:letter-spacing="-0.002in" fo:font-weight="bold" style:font-size-asian="5pt" style:font-weight-asian="bold"/>
    </style:style>
    <style:style style:name="T322" style:family="text">
      <style:text-properties fo:color="#000009" style:font-name="Verdana" fo:font-size="5.5pt" fo:letter-spacing="-0.0016in" fo:font-weight="bold" style:font-size-asian="5.5pt" style:font-weight-asian="bold" style:text-scale="105%"/>
    </style:style>
    <style:style style:name="T323" style:family="text">
      <style:text-properties fo:color="#000009" style:font-name="Verdana" fo:font-size="5.5pt" fo:letter-spacing="-0.0055in" fo:font-weight="bold" style:font-size-asian="5.5pt" style:font-weight-asian="bold" style:text-scale="105%"/>
    </style:style>
    <style:style style:name="T324" style:family="text">
      <style:text-properties fo:color="#000009" style:font-name="Verdana" fo:font-size="5.5pt" fo:letter-spacing="0.028in" fo:font-weight="bold" style:font-size-asian="5.5pt" style:font-weight-asian="bold" style:text-scale="105%"/>
    </style:style>
    <style:style style:name="T325" style:family="text">
      <style:text-properties fo:color="#000009" style:font-name="Verdana" fo:font-size="5.5pt" fo:font-weight="bold" style:font-size-asian="5.5pt" style:font-weight-asian="bold" style:text-scale="105%"/>
    </style:style>
    <style:style style:name="T326" style:family="text">
      <style:text-properties fo:color="#000009" style:font-name="Verdana" fo:font-size="5.5pt" fo:letter-spacing="-0.002in" fo:font-weight="bold" style:font-size-asian="5.5pt" style:font-weight-asian="bold" style:text-scale="105%"/>
    </style:style>
    <style:style style:name="T327" style:family="text">
      <style:text-properties fo:color="#000009" style:font-name="Verdana" fo:font-size="5pt" style:font-size-asian="5pt"/>
    </style:style>
    <style:style style:name="T328" style:family="text">
      <style:text-properties fo:color="#000009" style:font-name="Verdana" fo:font-size="5pt" fo:letter-spacing="-0.0063in" style:font-size-asian="5pt"/>
    </style:style>
    <style:style style:name="T329" style:family="text">
      <style:text-properties fo:color="#000009" style:font-name="Verdana" fo:font-size="5pt" fo:letter-spacing="0.028in" style:font-size-asian="5pt"/>
    </style:style>
    <style:style style:name="T330" style:family="text">
      <style:text-properties fo:color="#000009" style:font-name="Verdana" fo:font-size="5pt" fo:letter-spacing="-0.0016in" style:font-size-asian="5pt"/>
    </style:style>
    <style:style style:name="T331" style:family="text">
      <style:text-properties fo:color="#000009" style:font-name="Verdana" fo:font-size="8.5pt" fo:letter-spacing="0.0008in" style:font-size-asian="8.5pt"/>
    </style:style>
    <style:style style:name="T332" style:family="text">
      <style:text-properties fo:color="#000009" style:font-name="Verdana" fo:font-size="8.5pt" fo:letter-spacing="0.0016in" style:font-size-asian="8.5pt"/>
    </style:style>
    <style:style style:name="T333" style:family="text">
      <style:text-properties fo:letter-spacing="0.0028in"/>
    </style:style>
    <style:style style:name="T334" style:family="text">
      <style:text-properties fo:letter-spacing="0.0035in"/>
    </style:style>
    <style:style style:name="T335" style:family="text">
      <style:text-properties style:font-name="Verdana" fo:font-size="8.5pt" fo:letter-spacing="0.0028in" fo:font-weight="bold" style:font-size-asian="8.5pt" style:font-weight-asian="bold"/>
    </style:style>
    <style:style style:name="T336" style:family="text">
      <style:text-properties style:font-name="Verdana" fo:font-size="8.5pt" fo:letter-spacing="0.0035in" fo:font-weight="bold" style:font-size-asian="8.5pt" style:font-weight-asian="bold"/>
    </style:style>
    <style:style style:name="T337" style:family="text">
      <style:text-properties style:font-name="Verdana" fo:font-size="8.5pt" fo:letter-spacing="0.0063in" style:text-underline-style="solid" style:text-underline-width="auto" style:text-underline-color="font-color" fo:font-weight="bold" style:font-size-asian="8.5pt" style:font-weight-asian="bold"/>
    </style:style>
    <style:style style:name="T338" style:family="text">
      <style:text-properties style:font-name="Verdana" fo:font-size="8.5pt" fo:letter-spacing="0.0071in" style:text-underline-style="solid" style:text-underline-width="auto" style:text-underline-color="font-color" fo:font-weight="bold" style:font-size-asian="8.5pt" style:font-weight-asian="bold"/>
    </style:style>
    <style:style style:name="T339" style:family="text">
      <style:text-properties fo:letter-spacing="-0.0043in"/>
    </style:style>
    <style:style style:name="T340" style:family="text">
      <style:text-properties style:font-name="Verdana" fo:font-size="8.5pt" fo:letter-spacing="0.0465in" style:font-size-asian="8.5pt"/>
    </style:style>
    <style:style style:name="T341" style:family="text">
      <style:text-properties style:font-name="Verdana" fo:font-size="8.5pt" fo:letter-spacing="0.048in" fo:font-weight="bold" style:font-size-asian="8.5pt" style:font-weight-asian="bold"/>
    </style:style>
    <style:style style:name="T342" style:family="text">
      <style:text-properties style:font-name="Verdana" fo:font-size="8.5pt" fo:letter-spacing="0.028in" fo:font-style="italic" fo:font-weight="bold" style:font-size-asian="8.5pt" style:font-style-asian="italic" style:font-weight-asian="bold"/>
    </style:style>
    <style:style style:name="T343" style:family="text">
      <style:text-properties style:font-name="Verdana" fo:font-size="5pt" fo:letter-spacing="-0.0028in" fo:font-weight="bold" style:font-size-asian="5pt" style:font-weight-asian="bold"/>
    </style:style>
    <style:style style:name="T344" style:family="text">
      <style:text-properties style:font-name="Verdana" fo:font-size="4pt" fo:letter-spacing="-0.0016in" fo:font-weight="bold" style:font-size-asian="4pt" style:font-weight-asian="bold" style:text-scale="110%"/>
    </style:style>
    <style:style style:name="T345" style:family="text">
      <style:text-properties style:font-name="Verdana" fo:font-size="4pt" fo:letter-spacing="-0.0043in" fo:font-weight="bold" style:font-size-asian="4pt" style:font-weight-asian="bold" style:text-scale="110%"/>
    </style:style>
    <style:style style:name="T346" style:family="text">
      <style:text-properties style:font-name="Verdana" fo:font-size="4pt" fo:letter-spacing="0.028in" fo:font-weight="bold" style:font-size-asian="4pt" style:font-weight-asian="bold" style:text-scale="110%"/>
    </style:style>
    <style:style style:name="T347" style:family="text">
      <style:text-properties style:font-name="Verdana" fo:font-size="4pt" fo:letter-spacing="-0.0028in" fo:font-weight="bold" style:font-size-asian="4pt" style:font-weight-asian="bold" style:text-scale="110%"/>
    </style:style>
    <style:style style:name="T348" style:family="text">
      <style:text-properties style:font-name="Verdana" fo:font-size="4pt" fo:letter-spacing="-0.0016in" style:font-size-asian="4pt" style:text-scale="110%"/>
    </style:style>
    <style:style style:name="T349" style:family="text">
      <style:text-properties style:font-name="Verdana" fo:font-size="4pt" style:font-size-asian="4pt" style:text-scale="110%"/>
    </style:style>
    <style:style style:name="T350" style:family="text">
      <style:text-properties style:font-name="Verdana" fo:font-size="4pt" fo:letter-spacing="-0.0055in" style:font-size-asian="4pt" style:text-scale="110%"/>
    </style:style>
    <style:style style:name="T351" style:family="text">
      <style:text-properties style:font-name="Verdana" fo:font-size="4pt" fo:letter-spacing="0.028in" style:font-size-asian="4pt" style:text-scale="110%"/>
    </style:style>
    <style:style style:name="T352" style:family="text">
      <style:text-properties style:font-name="Verdana" fo:font-size="4pt" fo:letter-spacing="-0.0028in" style:font-size-asian="4pt" style:text-scale="110%"/>
    </style:style>
    <style:style style:name="T353" style:family="text">
      <style:text-properties style:font-name="Verdana" fo:font-size="4pt" fo:letter-spacing="0.0047in" style:font-size-asian="4pt" style:text-scale="110%"/>
    </style:style>
    <style:style style:name="T354" style:family="text">
      <style:text-properties style:font-name="Verdana" fo:font-size="4pt" fo:letter-spacing="-0.0083in" style:font-size-asian="4pt" style:text-scale="110%"/>
    </style:style>
    <style:style style:name="T355" style:family="text">
      <style:text-properties style:font-name="Verdana" fo:font-size="8.5pt" fo:letter-spacing="0.0098in" fo:font-weight="bold" style:font-size-asian="8.5pt" style:font-weight-asian="bold"/>
    </style:style>
    <style:style style:name="T356" style:family="text">
      <style:text-properties style:font-name="Verdana" fo:font-size="8.5pt" fo:letter-spacing="0.0126in" fo:font-weight="bold" style:font-size-asian="8.5pt" style:font-weight-asian="bold"/>
    </style:style>
    <style:style style:name="T357" style:family="text">
      <style:text-properties style:font-name="Verdana" fo:font-size="8.5pt" fo:letter-spacing="0.0102in" style:font-size-asian="8.5pt"/>
    </style:style>
    <style:style style:name="T358" style:family="text">
      <style:text-properties style:font-name="Verdana" fo:font-size="8.5pt" fo:letter-spacing="-0.0028in" style:font-size-asian="8.5pt"/>
    </style:style>
    <style:style style:name="T359" style:family="text">
      <style:text-properties style:font-name="Verdana" fo:font-size="8.5pt" fo:letter-spacing="0.0035in" style:font-size-asian="8.5pt"/>
    </style:style>
    <style:style style:name="T360" style:family="text">
      <style:text-properties style:font-name="Verdana" fo:font-size="8.5pt" fo:letter-spacing="0.0047in" style:font-size-asian="8.5pt"/>
    </style:style>
    <style:style style:name="T361" style:family="text">
      <style:text-properties style:font-name="Verdana" fo:font-size="8.5pt" fo:letter-spacing="0.0055in" style:font-size-asian="8.5pt"/>
    </style:style>
    <style:style style:name="T362" style:family="text">
      <style:text-properties fo:letter-spacing="0.0075in"/>
    </style:style>
    <style:style style:name="T363" style:family="text">
      <style:text-properties fo:letter-spacing="0.0083in"/>
    </style:style>
    <style:style style:name="T364" style:family="text">
      <style:text-properties style:font-name="Verdana" fo:font-size="8.5pt" fo:letter-spacing="0.0083in" fo:font-weight="bold" style:font-size-asian="8.5pt" style:font-weight-asian="bold"/>
    </style:style>
    <style:style style:name="T365" style:family="text">
      <style:text-properties style:font-name="Verdana" fo:font-size="8.5pt" fo:letter-spacing="0.0091in" fo:font-weight="bold" style:font-size-asian="8.5pt" style:font-weight-asian="bold"/>
    </style:style>
    <style:style style:name="T366" style:family="text">
      <style:text-properties style:font-name="Verdana" fo:font-size="8.5pt" fo:letter-spacing="-0.0035in" style:text-underline-style="solid" style:text-underline-width="auto" style:text-underline-color="font-color" fo:font-weight="bold" style:font-size-asian="8.5pt" style:font-weight-asian="bold"/>
    </style:style>
    <style:style style:name="T367" style:family="text">
      <style:text-properties style:font-name="Verdana" fo:font-size="8.5pt" fo:letter-spacing="0.0374in" style:font-size-asian="8.5pt" style:text-scale="150%"/>
    </style:style>
    <style:style style:name="T368" style:family="text">
      <style:text-properties style:font-name="Verdana" fo:font-size="8.5pt" fo:letter-spacing="0.039in" fo:font-weight="bold" style:font-size-asian="8.5pt" style:font-weight-asian="bold" style:text-scale="150%"/>
    </style:style>
    <style:style style:name="T369" style:family="text">
      <style:text-properties style:font-name="Verdana" fo:font-size="8.5pt" fo:letter-spacing="-0.0055in" style:font-size-asian="8.5pt"/>
    </style:style>
    <style:style style:name="T370" style:family="text">
      <style:text-properties style:font-name="Verdana" fo:font-size="8.5pt" fo:letter-spacing="-0.0043in" fo:font-weight="bold" style:font-size-asian="8.5pt" style:font-weight-asian="bold"/>
    </style:style>
    <style:style style:name="T371" style:family="text">
      <style:text-properties style:font-name="Verdana" fo:font-size="4pt" fo:letter-spacing="-0.0028in" fo:font-weight="bold" style:font-size-asian="4pt" style:font-weight-asian="bold" style:text-scale="105%"/>
    </style:style>
    <style:style style:name="T372" style:family="text">
      <style:text-properties style:font-name="Verdana" fo:font-size="4pt" fo:letter-spacing="-0.0016in" fo:font-weight="bold" style:font-size-asian="4pt" style:font-weight-asian="bold" style:text-scale="105%"/>
    </style:style>
    <style:style style:name="T373" style:family="text">
      <style:text-properties style:font-name="Verdana" fo:font-size="4pt" fo:letter-spacing="0.0016in" fo:font-weight="bold" style:font-size-asian="4pt" style:font-weight-asian="bold" style:text-scale="105%"/>
    </style:style>
    <style:style style:name="T374" style:family="text">
      <style:text-properties style:font-name="Verdana" fo:font-size="4pt" fo:letter-spacing="0.028in" fo:font-weight="bold" style:font-size-asian="4pt" style:font-weight-asian="bold" style:text-scale="105%"/>
    </style:style>
    <style:style style:name="T375" style:family="text">
      <style:text-properties style:font-name="Verdana" fo:font-size="4pt" fo:font-weight="bold" style:font-size-asian="4pt" style:font-weight-asian="bold" style:text-scale="105%"/>
    </style:style>
    <style:style style:name="T376" style:family="text">
      <style:text-properties style:font-name="Verdana" fo:font-size="4pt" fo:letter-spacing="-0.0055in" fo:font-weight="bold" style:font-size-asian="4pt" style:font-weight-asian="bold" style:text-scale="105%"/>
    </style:style>
    <style:style style:name="T377" style:family="text">
      <style:text-properties style:font-name="Verdana" fo:font-size="4pt" fo:letter-spacing="-0.0047in" fo:font-weight="bold" style:font-size-asian="4pt" style:font-weight-asian="bold" style:text-scale="105%"/>
    </style:style>
    <style:style style:name="T378" style:family="text">
      <style:text-properties style:font-name="Verdana" fo:font-size="4pt" fo:letter-spacing="-0.0043in" fo:font-weight="bold" style:font-size-asian="4pt" style:font-weight-asian="bold" style:text-scale="105%"/>
    </style:style>
    <style:style style:name="T379" style:family="text">
      <style:text-properties style:font-name="Verdana" fo:font-size="4pt" fo:letter-spacing="-0.0035in" fo:font-weight="bold" style:font-size-asian="4pt" style:font-weight-asian="bold" style:text-scale="105%"/>
    </style:style>
    <style:style style:name="T380" style:family="text">
      <style:text-properties style:font-name="Verdana" fo:font-size="4pt" fo:letter-spacing="-0.0035in" style:font-size-asian="4pt" style:text-scale="105%"/>
    </style:style>
    <style:style style:name="T381" style:family="text">
      <style:text-properties style:font-name="Verdana" fo:font-size="4pt" style:font-size-asian="4pt" style:text-scale="105%"/>
    </style:style>
    <style:style style:name="T382" style:family="text">
      <style:text-properties style:font-name="Verdana" fo:font-size="4pt" fo:letter-spacing="-0.0055in" style:font-size-asian="4pt" style:text-scale="105%"/>
    </style:style>
    <style:style style:name="T383" style:family="text">
      <style:text-properties style:font-name="Verdana" fo:font-size="4pt" fo:letter-spacing="-0.0047in" style:font-size-asian="4pt" style:text-scale="105%"/>
    </style:style>
    <style:style style:name="T384" style:family="text">
      <style:text-properties style:font-name="Verdana" fo:font-size="4pt" fo:letter-spacing="0.028in" style:font-size-asian="4pt" style:text-scale="105%"/>
    </style:style>
    <style:style style:name="T385" style:family="text">
      <style:text-properties style:font-name="Verdana" fo:font-size="4pt" fo:letter-spacing="-0.0016in" style:font-size-asian="4pt" style:text-scale="105%"/>
    </style:style>
    <style:style style:name="T386" style:family="text">
      <style:text-properties style:font-name="Verdana" fo:font-size="4pt" fo:letter-spacing="-0.0071in" style:font-size-asian="4pt" style:text-scale="105%"/>
    </style:style>
    <style:style style:name="T387" style:family="text">
      <style:text-properties style:font-name="Verdana" fo:font-size="4pt" fo:letter-spacing="-0.0071in" fo:font-weight="bold" style:font-size-asian="4pt" style:font-weight-asian="bold" style:text-scale="105%"/>
    </style:style>
    <style:style style:name="T388" style:family="text">
      <style:text-properties style:font-name="Verdana" fo:font-size="8.5pt" fo:letter-spacing="0.0016in" style:font-size-asian="8.5pt"/>
    </style:style>
    <style:style style:name="T389" style:family="text">
      <style:text-properties style:font-name="Verdana" fo:font-size="8.5pt" fo:letter-spacing="0.002in" style:font-size-asian="8.5pt"/>
    </style:style>
    <style:style style:name="T390" style:family="text">
      <style:text-properties fo:letter-spacing="-0.0071in"/>
    </style:style>
    <style:style style:name="T391" style:family="text">
      <style:text-properties fo:color="#000009" style:font-name="Verdana" fo:font-size="8.5pt" fo:letter-spacing="0.0465in" fo:font-weight="bold" style:font-size-asian="8.5pt" style:font-weight-asian="bold"/>
    </style:style>
    <style:style style:name="T392" style:family="text">
      <style:text-properties fo:color="#000009" style:font-name="Verdana" fo:font-size="8.5pt" fo:letter-spacing="-0.0071in" style:font-size-asian="8.5pt"/>
    </style:style>
    <style:style style:name="T393" style:family="text">
      <style:text-properties fo:color="#000009" style:font-name="Verdana" fo:font-size="5.5pt" fo:letter-spacing="-0.002in" fo:font-weight="bold" style:font-size-asian="5.5pt" style:font-weight-asian="bold"/>
    </style:style>
    <style:style style:name="T394" style:family="text">
      <style:text-properties fo:color="#000009" style:font-name="Verdana" fo:font-size="5.5pt" fo:letter-spacing="-0.0016in" style:font-size-asian="5.5pt"/>
    </style:style>
    <style:style style:name="T395" style:family="text">
      <style:text-properties fo:color="#000009" style:font-name="Verdana" fo:font-size="5.5pt" style:font-size-asian="5.5pt"/>
    </style:style>
    <style:style style:name="T396" style:family="text">
      <style:text-properties fo:color="#000009" style:font-name="Verdana" fo:font-size="5.5pt" fo:letter-spacing="-0.002in" style:font-size-asian="5.5pt"/>
    </style:style>
    <style:style style:name="T397" style:family="text">
      <style:text-properties fo:color="#000009" style:font-name="Verdana" fo:font-size="5.5pt" fo:letter-spacing="0.028in" style:font-size-asian="5.5pt"/>
    </style:style>
    <style:style style:name="T398" style:family="text">
      <style:text-properties fo:color="#000009" style:font-name="Verdana" fo:font-size="8.5pt" fo:letter-spacing="0.028in" fo:font-weight="bold" style:font-size-asian="8.5pt" style:font-weight-asian="bold"/>
    </style:style>
    <style:style style:name="T399" style:family="text">
      <style:text-properties fo:color="#000009" fo:letter-spacing="-0.0091in"/>
    </style:style>
    <style:style style:name="T400" style:family="text">
      <style:text-properties fo:color="#000009" fo:letter-spacing="-0.0083in"/>
    </style:style>
    <style:style style:name="T401" style:family="text">
      <style:text-properties fo:font-size="8pt" fo:font-weight="bold" style:font-size-asian="8pt" style:font-weight-asian="bold"/>
    </style:style>
    <style:style style:name="T402" style:family="text">
      <style:text-properties fo:font-size="8pt" fo:letter-spacing="0.0016in" fo:font-weight="bold" style:font-size-asian="8pt" style:font-weight-asian="bold"/>
    </style:style>
    <style:style style:name="T403" style:family="text">
      <style:text-properties fo:font-size="8pt" fo:letter-spacing="0.0028in" fo:font-weight="bold" style:font-size-asian="8pt" style:font-weight-asian="bold"/>
    </style:style>
    <style:style style:name="T404" style:family="text">
      <style:text-properties fo:font-size="8pt" fo:letter-spacing="-0.0016in" fo:font-weight="bold" style:font-size-asian="8pt" style:font-weight-asian="bold"/>
    </style:style>
    <style:style style:name="T405" style:family="text">
      <style:text-properties fo:font-weight="bold" style:font-weight-asian="bold"/>
    </style:style>
    <style:style style:name="T406" style:family="text">
      <style:text-properties fo:letter-spacing="0.0043in" fo:font-weight="bold" style:font-weight-asian="bold"/>
    </style:style>
    <style:style style:name="T407" style:family="text">
      <style:text-properties fo:letter-spacing="0.0016in"/>
    </style:style>
    <style:style style:name="T408" style:family="text">
      <style:text-properties fo:letter-spacing="0.028in" fo:font-weight="bold" style:font-weight-asian="bold"/>
    </style:style>
    <style:style style:name="T409" style:family="text">
      <style:text-properties fo:font-size="8pt" fo:letter-spacing="-0.0071in" fo:font-weight="bold" style:font-size-asian="8pt" style:font-weight-asian="bold"/>
    </style:style>
    <style:style style:name="T410" style:family="text">
      <style:text-properties fo:font-size="8pt" style:font-size-asian="8pt"/>
    </style:style>
    <style:style style:name="T411" style:family="text">
      <style:text-properties fo:font-size="8pt" fo:letter-spacing="-0.0075in" style:font-size-asian="8pt"/>
    </style:style>
    <style:style style:name="T412" style:family="text">
      <style:text-properties fo:font-size="8pt" fo:letter-spacing="-0.002in" style:font-size-asian="8pt"/>
    </style:style>
    <style:style style:name="T413" style:family="text">
      <style:text-properties fo:font-size="8pt" fo:letter-spacing="-0.0016in" style:font-size-asian="8pt"/>
    </style:style>
    <style:style style:name="T414" style:family="text">
      <style:text-properties fo:font-size="8pt" fo:letter-spacing="-0.0035in" style:font-size-asian="8pt"/>
    </style:style>
    <style:style style:name="T415" style:family="text">
      <style:text-properties fo:font-size="6.5pt" fo:letter-spacing="-0.0028in" fo:font-weight="bold" style:font-size-asian="6.5pt" style:font-weight-asian="bold" style:text-scale="105%"/>
    </style:style>
    <style:style style:name="T416" style:family="text">
      <style:text-properties fo:font-size="6.5pt" fo:letter-spacing="-0.0016in" fo:font-weight="bold" style:font-size-asian="6.5pt" style:font-weight-asian="bold" style:text-scale="105%"/>
    </style:style>
    <style:style style:name="T417" style:family="text">
      <style:text-properties fo:font-size="6.5pt" fo:letter-spacing="0.028in" fo:font-weight="bold" style:font-size-asian="6.5pt" style:font-weight-asian="bold" style:text-scale="105%"/>
    </style:style>
    <style:style style:name="T418" style:family="text">
      <style:text-properties fo:font-size="6.5pt" fo:letter-spacing="-0.0016in" fo:font-weight="bold" style:font-size-asian="6.5pt" style:font-weight-asian="bold"/>
    </style:style>
    <style:style style:name="T419" style:family="text">
      <style:text-properties fo:font-size="6.5pt" fo:font-weight="bold" style:font-size-asian="6.5pt" style:font-weight-asian="bold" style:text-scale="105%"/>
    </style:style>
    <style:style style:name="T420" style:family="text">
      <style:text-properties fo:font-size="6.5pt" fo:letter-spacing="0.0071in" fo:font-weight="bold" style:font-size-asian="6.5pt" style:font-weight-asian="bold" style:text-scale="105%"/>
    </style:style>
    <style:style style:name="T421" style:family="text">
      <style:text-properties fo:font-size="6.5pt" fo:letter-spacing="-0.0071in" style:font-size-asian="6.5pt" style:text-scale="105%"/>
    </style:style>
    <style:style style:name="T422" style:family="text">
      <style:text-properties fo:font-size="6.5pt" fo:letter-spacing="-0.0028in" style:font-size-asian="6.5pt" style:text-scale="105%"/>
    </style:style>
    <style:style style:name="T423" style:family="text">
      <style:text-properties fo:font-size="6.5pt" style:font-size-asian="6.5pt"/>
    </style:style>
    <style:style style:name="T424" style:family="text">
      <style:text-properties fo:font-size="6.5pt" fo:letter-spacing="0.028in" style:font-size-asian="6.5pt" style:text-scale="105%"/>
    </style:style>
    <style:style style:name="T425" style:family="text">
      <style:text-properties fo:font-size="6.5pt" fo:letter-spacing="-0.0016in" style:font-size-asian="6.5pt" style:text-scale="105%"/>
    </style:style>
    <style:style style:name="T426" style:family="text">
      <style:text-properties fo:font-size="6.5pt" style:font-size-asian="6.5pt" style:text-scale="105%"/>
    </style:style>
    <style:style style:name="T427" style:family="text">
      <style:text-properties fo:font-size="6.5pt" fo:letter-spacing="-0.0043in" style:font-size-asian="6.5pt" style:text-scale="105%"/>
    </style:style>
    <style:style style:name="T428" style:family="text">
      <style:text-properties fo:letter-spacing="0.0138in"/>
    </style:style>
    <style:style style:name="T429" style:family="text">
      <style:text-properties fo:letter-spacing="0.0063in"/>
    </style:style>
    <style:style style:name="T430" style:family="text">
      <style:text-properties fo:letter-spacing="0.0047in"/>
    </style:style>
    <style:style style:name="T431" style:family="text">
      <style:text-properties fo:letter-spacing="0.0055in"/>
    </style:style>
    <style:style style:name="T432" style:family="text">
      <style:text-properties fo:font-size="8pt" fo:letter-spacing="-0.0063in" fo:font-weight="bold" style:font-size-asian="8pt" style:font-weight-asian="bold"/>
    </style:style>
    <style:style style:name="T433" style:family="text">
      <style:text-properties fo:font-size="8pt" fo:letter-spacing="0.0083in" fo:font-weight="bold" style:font-size-asian="8pt" style:font-weight-asian="bold"/>
    </style:style>
    <style:style style:name="T434" style:family="text">
      <style:text-properties fo:font-size="8pt" fo:letter-spacing="0.002in" fo:font-weight="bold" style:font-size-asian="8pt" style:font-weight-asian="bold"/>
    </style:style>
    <style:style style:name="T435" style:family="text">
      <style:text-properties fo:font-size="8pt" fo:letter-spacing="0.0043in" fo:font-weight="bold" style:font-size-asian="8pt" style:font-weight-asian="bold"/>
    </style:style>
    <style:style style:name="T436" style:family="text">
      <style:text-properties fo:font-size="8pt" fo:letter-spacing="0.002in" style:font-size-asian="8pt"/>
    </style:style>
    <style:style style:name="T437" style:family="text">
      <style:text-properties fo:font-size="8pt" fo:letter-spacing="-0.0047in" fo:font-weight="bold" style:font-size-asian="8pt" style:font-weight-asian="bold"/>
    </style:style>
    <style:style style:name="T438" style:family="text">
      <style:text-properties fo:font-size="8pt" fo:letter-spacing="-0.0035in" fo:font-weight="bold" style:font-size-asian="8pt" style:font-weight-asian="bold"/>
    </style:style>
    <style:style style:name="T439" style:family="text">
      <style:text-properties fo:font-size="8pt" fo:letter-spacing="-0.0075in" fo:font-weight="bold" style:font-size-asian="8pt" style:font-weight-asian="bold"/>
    </style:style>
    <style:style style:name="T440" style:family="text">
      <style:text-properties fo:letter-spacing="-0.0083in" fo:font-weight="bold" style:font-weight-asian="bold"/>
    </style:style>
    <style:style style:name="T441" style:family="text">
      <style:text-properties fo:letter-spacing="-0.0083in"/>
    </style:style>
    <style:style style:name="T442" style:family="text">
      <style:text-properties fo:letter-spacing="-0.0075in"/>
    </style:style>
    <style:style style:name="T443" style:family="text">
      <style:text-properties fo:letter-spacing="-0.0047in"/>
    </style:style>
    <style:style style:name="T444" style:family="text">
      <style:text-properties fo:letter-spacing="0.0228in" fo:font-weight="bold" style:font-weight-asian="bold"/>
    </style:style>
    <style:style style:name="T445" style:family="text">
      <style:text-properties fo:letter-spacing="0.022in"/>
    </style:style>
    <style:style style:name="T446" style:family="text">
      <style:text-properties fo:letter-spacing="0.0264in"/>
    </style:style>
    <style:style style:name="T447" style:family="text">
      <style:text-properties fo:letter-spacing="-0.0035in"/>
    </style:style>
    <style:style style:name="T448" style:family="text">
      <style:text-properties fo:letter-spacing="-0.0008in"/>
    </style:style>
    <style:style style:name="T449" style:family="text">
      <style:text-properties fo:letter-spacing="0.0118in"/>
    </style:style>
    <style:style style:name="T450" style:family="text">
      <style:text-properties fo:font-size="8pt" fo:letter-spacing="-0.0008in" style:font-size-asian="8pt"/>
    </style:style>
    <style:style style:name="T451" style:family="text">
      <style:text-properties fo:font-size="8pt" fo:letter-spacing="-0.0028in" fo:font-weight="bold" style:font-size-asian="8pt" style:font-weight-asian="bold"/>
    </style:style>
    <style:style style:name="T452" style:family="text">
      <style:text-properties fo:font-size="8pt" fo:letter-spacing="-0.0028in" style:font-size-asian="8pt"/>
    </style:style>
    <style:style style:name="T453" style:family="text">
      <style:text-properties fo:font-size="8pt" fo:letter-spacing="-0.0047in" style:font-size-asian="8pt"/>
    </style:style>
    <style:style style:name="T454" style:family="text">
      <style:text-properties fo:font-size="8pt" fo:letter-spacing="-0.0043in" style:font-size-asian="8pt"/>
    </style:style>
    <style:style style:name="T455" style:family="text">
      <style:text-properties fo:font-size="8pt" fo:letter-spacing="-0.0008in" fo:font-weight="bold" style:font-size-asian="8pt" style:font-weight-asian="bold"/>
    </style:style>
    <style:style style:name="T456" style:family="text">
      <style:text-properties fo:font-size="8pt" fo:font-weight="bold" style:font-size-asian="8pt" style:font-weight-asian="bold" style:text-scale="105%"/>
    </style:style>
    <style:style style:name="T457" style:family="text">
      <style:text-properties fo:font-size="8pt" fo:letter-spacing="-0.0016in" fo:font-weight="bold" style:font-size-asian="8pt" style:font-weight-asian="bold" style:text-scale="105%"/>
    </style:style>
    <style:style style:name="T458" style:family="text">
      <style:text-properties fo:font-size="8pt" fo:letter-spacing="-0.0083in" fo:font-weight="bold" style:font-size-asian="8pt" style:font-weight-asian="bold" style:text-scale="105%"/>
    </style:style>
    <style:style style:name="T459" style:family="text">
      <style:text-properties fo:font-size="8pt" fo:letter-spacing="-0.0016in" style:font-size-asian="8pt" style:text-scale="105%"/>
    </style:style>
    <style:style style:name="T460" style:family="text">
      <style:text-properties fo:font-size="8pt" fo:letter-spacing="-0.0071in" style:font-size-asian="8pt" style:text-scale="105%"/>
    </style:style>
    <style:style style:name="T461" style:family="text">
      <style:text-properties fo:font-size="8pt" fo:letter-spacing="-0.0063in" style:font-size-asian="8pt" style:text-scale="105%"/>
    </style:style>
    <style:style style:name="T462" style:family="text">
      <style:text-properties fo:font-weight="bold" style:font-weight-asian="bold" style:text-scale="105%"/>
    </style:style>
    <style:style style:name="T463" style:family="text">
      <style:text-properties fo:letter-spacing="0.0083in" fo:font-weight="bold" style:font-weight-asian="bold" style:text-scale="105%"/>
    </style:style>
    <style:style style:name="T464" style:family="text">
      <style:text-properties style:text-scale="105%"/>
    </style:style>
    <style:style style:name="T465" style:family="text">
      <style:text-properties fo:letter-spacing="0.0083in" style:text-scale="105%"/>
    </style:style>
    <style:style style:name="T466" style:family="text">
      <style:text-properties fo:letter-spacing="0.011in" style:text-scale="105%"/>
    </style:style>
    <style:style style:name="T467" style:family="text">
      <style:text-properties fo:letter-spacing="0.0091in" style:text-scale="105%"/>
    </style:style>
    <style:style style:name="T468" style:family="text">
      <style:text-properties fo:font-size="8pt" fo:letter-spacing="0.0138in" fo:font-weight="bold" style:font-size-asian="8pt" style:font-weight-asian="bold"/>
    </style:style>
    <style:style style:name="T469" style:family="text">
      <style:text-properties fo:color="#000009" fo:font-size="8pt" fo:letter-spacing="-0.0028in" style:font-size-asian="8pt"/>
    </style:style>
    <style:style style:name="T470" style:family="text">
      <style:text-properties fo:color="#000009" fo:font-size="8pt" fo:letter-spacing="-0.0126in" style:font-size-asian="8pt"/>
    </style:style>
    <style:style style:name="T471" style:family="text">
      <style:text-properties fo:color="#000009" fo:font-size="8pt" fo:letter-spacing="-0.0008in" style:font-size-asian="8pt"/>
    </style:style>
    <style:style style:name="T472" style:family="text">
      <style:text-properties fo:letter-spacing="-0.0028in" fo:font-weight="bold" style:font-weight-asian="bold" style:text-scale="105%"/>
    </style:style>
    <style:style style:name="T473" style:family="text">
      <style:text-properties fo:color="#000009" style:text-scale="105%"/>
    </style:style>
    <style:style style:name="T474" style:family="text">
      <style:text-properties fo:color="#000009" fo:letter-spacing="-0.0035in" style:text-scale="105%"/>
    </style:style>
    <style:style style:name="T475" style:family="text">
      <style:text-properties fo:color="#000009" fo:letter-spacing="-0.0016in" style:text-scale="105%"/>
    </style:style>
    <style:style style:name="T476" style:family="text">
      <style:text-properties fo:color="#000009" fo:letter-spacing="-0.0043in" style:text-scale="105%"/>
    </style:style>
    <style:style style:name="T477" style:family="text">
      <style:text-properties fo:letter-spacing="-0.0016in" style:text-scale="105%"/>
    </style:style>
    <style:style style:name="T478" style:family="text">
      <style:text-properties fo:letter-spacing="-0.0071in" style:text-scale="105%"/>
    </style:style>
    <style:style style:name="T479" style:family="text">
      <style:text-properties fo:letter-spacing="-0.0043in" style:text-scale="105%"/>
    </style:style>
    <style:style style:name="T480" style:family="text">
      <style:text-properties fo:letter-spacing="-0.0075in" style:text-scale="105%"/>
    </style:style>
    <style:style style:name="T481" style:family="text">
      <style:text-properties fo:letter-spacing="-0.0063in" style:text-scale="105%"/>
    </style:style>
    <style:style style:name="T482" style:family="text">
      <style:text-properties fo:letter-spacing="-0.0008in" style:text-scale="105%"/>
    </style:style>
    <style:style style:name="T483" style:family="text">
      <style:text-properties fo:letter-spacing="-0.0028in" style:text-scale="105%"/>
    </style:style>
    <style:style style:name="T484" style:family="text">
      <style:text-properties fo:letter-spacing="-0.0016in" fo:font-weight="bold" style:font-weight-asian="bold" style:text-scale="105%"/>
    </style:style>
    <style:style style:name="T485" style:family="text">
      <style:text-properties fo:letter-spacing="-0.0008in" fo:font-weight="bold" style:font-weight-asian="bold" style:text-scale="105%"/>
    </style:style>
    <style:style style:name="T486" style:family="text">
      <style:text-properties fo:font-size="8pt" fo:letter-spacing="-0.002in" fo:font-weight="bold" style:font-size-asian="8pt" style:font-weight-asian="bold"/>
    </style:style>
    <style:style style:name="T487" style:family="text">
      <style:text-properties fo:font-size="8pt" fo:letter-spacing="0.0035in" fo:font-weight="bold" style:font-size-asian="8pt" style:font-weight-asian="bold"/>
    </style:style>
    <style:style style:name="T488" style:family="text">
      <style:text-properties fo:font-size="8pt" fo:letter-spacing="0.0154in" fo:font-weight="bold" style:font-size-asian="8pt" style:font-weight-asian="bold"/>
    </style:style>
    <style:style style:name="T489" style:family="text">
      <style:text-properties fo:color="#000009" fo:font-size="8pt" fo:letter-spacing="-0.0016in" style:font-size-asian="8pt"/>
    </style:style>
    <style:style style:name="T490" style:family="text">
      <style:text-properties fo:color="#000009" fo:font-size="8pt" fo:letter-spacing="-0.0016in" fo:font-weight="bold" style:font-size-asian="8pt" style:font-weight-asian="bold" style:text-scale="105%"/>
    </style:style>
    <style:style style:name="T491" style:family="text">
      <style:text-properties fo:font-size="8pt" fo:letter-spacing="-0.002in" fo:font-weight="bold" style:font-size-asian="8pt" style:font-weight-asian="bold" style:text-scale="105%"/>
    </style:style>
    <style:style style:name="T492" style:family="text">
      <style:text-properties fo:font-size="8pt" fo:letter-spacing="-0.0063in" fo:font-weight="bold" style:font-size-asian="8pt" style:font-weight-asian="bold" style:text-scale="105%"/>
    </style:style>
    <style:style style:name="T493" style:family="text">
      <style:text-properties fo:letter-spacing="0.011in" fo:font-weight="bold" style:font-weight-asian="bold" style:text-scale="105%"/>
    </style:style>
    <style:style style:name="T494" style:family="text">
      <style:text-properties fo:letter-spacing="0.0138in" style:text-scale="105%"/>
    </style:style>
    <style:style style:name="T495" style:family="text">
      <style:text-properties fo:letter-spacing="0.0118in" style:text-scale="105%"/>
    </style:style>
    <style:style style:name="T496" style:family="text">
      <style:text-properties fo:letter-spacing="-0.0055in" style:text-scale="105%"/>
    </style:style>
    <style:style style:name="T497" style:family="text">
      <style:text-properties fo:letter-spacing="-0.0035in" style:text-scale="105%"/>
    </style:style>
    <style:style style:name="T498" style:family="text">
      <style:text-properties fo:font-size="8pt" fo:letter-spacing="0.0063in" fo:font-weight="bold" style:font-size-asian="8pt" style:font-weight-asian="bold"/>
    </style:style>
    <style:style style:name="T499" style:family="text">
      <style:text-properties fo:font-size="8pt" fo:letter-spacing="0.0063in" style:font-size-asian="8pt"/>
    </style:style>
    <style:style style:name="T500" style:family="text">
      <style:text-properties fo:letter-spacing="-0.0047in" style:text-scale="105%"/>
    </style:style>
    <style:style style:name="T501" style:family="text">
      <style:text-properties fo:letter-spacing="-0.0075in" fo:font-weight="bold" style:font-weight-asian="bold" style:text-scale="105%"/>
    </style:style>
    <style:style style:name="T502" style:family="text">
      <style:text-properties fo:letter-spacing="-0.0083in" style:text-scale="105%"/>
    </style:style>
    <style:style style:name="T503" style:family="text">
      <style:text-properties style:font-name="Calibri2" fo:font-size="5pt" fo:font-weight="bold" style:font-size-asian="5pt" style:font-weight-asian="bold" style:text-scale="105%"/>
    </style:style>
    <style:style style:name="T504" style:family="text">
      <style:text-properties style:font-name="Calibri2" fo:font-size="5pt" fo:letter-spacing="-0.0035in" fo:font-weight="bold" style:font-size-asian="5pt" style:font-weight-asian="bold" style:text-scale="105%"/>
    </style:style>
    <style:style style:name="T505" style:family="text">
      <style:text-properties style:font-name="Calibri2" fo:font-size="5pt" fo:letter-spacing="-0.0028in" fo:font-weight="bold" style:font-size-asian="5pt" style:font-weight-asian="bold" style:text-scale="105%"/>
    </style:style>
    <style:style style:name="T506" style:family="text">
      <style:text-properties style:font-name="Calibri2" fo:font-size="5pt" fo:letter-spacing="-0.0016in" fo:font-weight="bold" style:font-size-asian="5pt" style:font-weight-asian="bold" style:text-scale="105%"/>
    </style:style>
    <style:style style:name="T507" style:family="text">
      <style:text-properties fo:color="#000009" style:font-name="Calibri2" fo:font-size="5pt" fo:letter-spacing="-0.0016in" fo:font-weight="bold" style:font-size-asian="5pt" style:font-weight-asian="bold" style:text-scale="105%"/>
    </style:style>
    <style:style style:name="T508" style:family="text">
      <style:text-properties fo:color="#000009" style:font-name="Calibri2" fo:font-size="5pt" fo:letter-spacing="-0.0028in" fo:font-weight="bold" style:font-size-asian="5pt" style:font-weight-asian="bold" style:text-scale="105%"/>
    </style:style>
    <style:style style:name="T509" style:family="text">
      <style:text-properties fo:color="#000009" style:font-name="Calibri2" fo:font-size="5pt" fo:font-weight="bold" style:font-size-asian="5pt" style:font-weight-asian="bold" style:text-scale="105%"/>
    </style:style>
    <style:style style:name="T510" style:family="text">
      <style:text-properties style:font-name="Calibri2" fo:font-size="5pt" fo:letter-spacing="-0.0071in" style:font-size-asian="5pt" style:text-scale="105%"/>
    </style:style>
    <style:style style:name="T511" style:family="text">
      <style:text-properties style:font-name="Calibri2" fo:font-size="5pt" style:font-size-asian="5pt" style:text-scale="105%"/>
    </style:style>
    <style:style style:name="T512" style:family="text">
      <style:text-properties style:font-name="Calibri2" fo:font-size="5pt" fo:letter-spacing="0.028in" style:font-size-asian="5pt" style:text-scale="105%"/>
    </style:style>
    <style:style style:name="T513" style:family="text">
      <style:text-properties style:font-name="Calibri2" fo:font-size="5pt" fo:letter-spacing="-0.002in" style:font-size-asian="5pt" style:text-scale="105%"/>
    </style:style>
    <style:style style:name="T514" style:family="text">
      <style:text-properties style:font-name="Calibri2" fo:font-size="5pt" fo:letter-spacing="-0.0043in" style:font-size-asian="5pt" style:text-scale="105%"/>
    </style:style>
    <style:style style:name="T515" style:family="text">
      <style:text-properties style:font-name="Times New Roman" fo:font-size="5pt" fo:letter-spacing="-0.0035in" style:font-size-asian="5pt" style:text-scale="105%"/>
    </style:style>
    <style:style style:name="T516" style:family="text">
      <style:text-properties fo:color="#000009" style:font-name="Calibri2" fo:font-size="5pt" style:font-size-asian="5pt" style:text-scale="105%"/>
    </style:style>
    <style:style style:name="T517" style:family="text">
      <style:text-properties fo:color="#000009" style:font-name="Calibri2" fo:font-size="5pt" fo:letter-spacing="-0.0016in" style:font-size-asian="5pt" style:text-scale="105%"/>
    </style:style>
    <style:style style:name="T518" style:family="text">
      <style:text-properties fo:color="#000009" style:font-name="Calibri2" fo:font-size="5pt" fo:letter-spacing="-0.0008in" style:font-size-asian="5pt" style:text-scale="105%"/>
    </style:style>
    <style:style style:name="T519" style:family="text">
      <style:text-properties fo:letter-spacing="0.0555in" style:text-scale="105%"/>
    </style:style>
    <style:style style:name="T520" style:family="text">
      <style:text-properties fo:font-size="8pt" fo:letter-spacing="-0.0075in" fo:font-weight="bold" style:font-size-asian="8pt" style:font-weight-asian="bold" style:text-scale="105%"/>
    </style:style>
    <style:style style:name="T521" style:family="text">
      <style:text-properties fo:font-size="8pt" style:font-size-asian="8pt" style:text-scale="105%"/>
    </style:style>
    <style:style style:name="T522" style:family="text">
      <style:text-properties fo:font-size="8pt" fo:letter-spacing="-0.0083in" style:font-size-asian="8pt" style:text-scale="105%"/>
    </style:style>
    <style:style style:name="T523" style:family="text">
      <style:text-properties fo:font-size="8pt" fo:letter-spacing="-0.0075in" style:font-size-asian="8pt" style:text-scale="105%"/>
    </style:style>
    <style:style style:name="T524" style:family="text">
      <style:text-properties fo:letter-spacing="-0.0008in" fo:font-weight="bold" style:font-weight-asian="bold"/>
    </style:style>
    <style:style style:name="T525" style:family="text">
      <style:text-properties fo:letter-spacing="0.0555in" fo:font-weight="bold" style:font-weight-asian="bold" style:text-scale="150%"/>
    </style:style>
    <style:style style:name="T526" style:family="text">
      <style:text-properties fo:font-size="8pt" fo:letter-spacing="-0.0055in" fo:font-weight="bold" style:font-size-asian="8pt" style:font-weight-asian="bold"/>
    </style:style>
    <style:style style:name="T527" style:family="text">
      <style:text-properties fo:font-size="8pt" fo:letter-spacing="-0.0098in" style:font-size-asian="8pt"/>
    </style:style>
    <style:style style:name="T528" style:family="text">
      <style:text-properties fo:letter-spacing="0.0134in" fo:font-weight="bold" style:font-weight-asian="bold"/>
    </style:style>
    <style:style style:name="T529" style:family="text">
      <style:text-properties fo:letter-spacing="0.0134in"/>
    </style:style>
    <style:style style:name="T530" style:family="text">
      <style:text-properties fo:letter-spacing="0.011in"/>
    </style:style>
    <style:style style:name="T531" style:family="text">
      <style:text-properties fo:letter-spacing="0.0071in"/>
    </style:style>
    <style:style style:name="T532" style:family="text">
      <style:text-properties fo:letter-spacing="0.0457in"/>
    </style:style>
    <style:style style:name="T533" style:family="text">
      <style:text-properties fo:font-size="8pt" fo:letter-spacing="0.0008in" style:font-size-asian="8pt"/>
    </style:style>
    <style:style style:name="T534" style:family="text">
      <style:text-properties fo:font-size="5pt" fo:font-weight="bold" style:font-size-asian="5pt" style:font-weight-asian="bold"/>
    </style:style>
    <style:style style:name="T535" style:family="text">
      <style:text-properties fo:font-size="5pt" fo:letter-spacing="0.0035in" fo:font-weight="bold" style:font-size-asian="5pt" style:font-weight-asian="bold"/>
    </style:style>
    <style:style style:name="T536" style:family="text">
      <style:text-properties fo:font-size="5pt" fo:letter-spacing="0.0043in" fo:font-weight="bold" style:font-size-asian="5pt" style:font-weight-asian="bold"/>
    </style:style>
    <style:style style:name="T537" style:family="text">
      <style:text-properties fo:font-size="5pt" fo:letter-spacing="0.0016in" fo:font-weight="bold" style:font-size-asian="5pt" style:font-weight-asian="bold"/>
    </style:style>
    <style:style style:name="T538" style:family="text">
      <style:text-properties fo:font-size="5pt" fo:letter-spacing="-0.0016in" fo:font-weight="bold" style:font-size-asian="5pt" style:font-weight-asian="bold"/>
    </style:style>
    <style:style style:name="T539" style:family="text">
      <style:text-properties fo:font-size="5pt" fo:letter-spacing="-0.0028in" fo:font-weight="bold" style:font-size-asian="5pt" style:font-weight-asian="bold" style:text-scale="105%"/>
    </style:style>
    <style:style style:name="T540" style:family="text">
      <style:text-properties fo:font-size="5pt" fo:letter-spacing="-0.0016in" fo:font-weight="bold" style:font-size-asian="5pt" style:font-weight-asian="bold" style:text-scale="105%"/>
    </style:style>
    <style:style style:name="T541" style:family="text">
      <style:text-properties fo:font-size="5pt" fo:letter-spacing="-0.0043in" fo:font-weight="bold" style:font-size-asian="5pt" style:font-weight-asian="bold" style:text-scale="105%"/>
    </style:style>
    <style:style style:name="T542" style:family="text">
      <style:text-properties fo:font-size="5pt" fo:letter-spacing="0.028in" fo:font-weight="bold" style:font-size-asian="5pt" style:font-weight-asian="bold" style:text-scale="105%"/>
    </style:style>
    <style:style style:name="T543" style:family="text">
      <style:text-properties fo:font-size="5pt" fo:letter-spacing="-0.0035in" style:font-size-asian="5pt" style:text-scale="105%"/>
    </style:style>
    <style:style style:name="T544" style:family="text">
      <style:text-properties fo:font-size="5pt" style:font-size-asian="5pt" style:text-scale="105%"/>
    </style:style>
    <style:style style:name="T545" style:family="text">
      <style:text-properties fo:font-size="5pt" fo:letter-spacing="0.028in" style:font-size-asian="5pt" style:text-scale="105%"/>
    </style:style>
    <style:style style:name="T546" style:family="text">
      <style:text-properties fo:font-size="5pt" fo:letter-spacing="-0.0008in" style:font-size-asian="5pt" style:text-scale="105%"/>
    </style:style>
    <style:style style:name="T547" style:family="text">
      <style:text-properties fo:font-size="5pt" fo:letter-spacing="-0.0016in" style:font-size-asian="5pt" style:text-scale="105%"/>
    </style:style>
    <style:style style:name="T548" style:family="text">
      <style:text-properties fo:font-size="5pt" fo:letter-spacing="0.0244in" style:font-size-asian="5pt" style:text-scale="105%"/>
    </style:style>
    <style:style style:name="T549" style:family="text">
      <style:text-properties fo:font-size="5pt" fo:letter-spacing="0.0252in" style:font-size-asian="5pt" style:text-scale="105%"/>
    </style:style>
    <style:style style:name="T550" style:family="text">
      <style:text-properties fo:font-size="5pt" fo:letter-spacing="-0.0071in" style:font-size-asian="5pt" style:text-scale="105%"/>
    </style:style>
    <style:style style:name="T551" style:family="text">
      <style:text-properties fo:font-size="5pt" style:font-size-asian="5pt"/>
    </style:style>
    <style:style style:name="T552" style:family="text">
      <style:text-properties fo:font-size="5pt" fo:letter-spacing="0.0063in" style:font-size-asian="5pt"/>
    </style:style>
    <style:style style:name="T553" style:family="text">
      <style:text-properties fo:font-size="5pt" fo:letter-spacing="0.0071in" style:font-size-asian="5pt"/>
    </style:style>
    <style:style style:name="T554" style:family="text">
      <style:text-properties fo:font-size="5pt" fo:letter-spacing="-0.0035in" style:font-size-asian="5pt"/>
    </style:style>
    <style:style style:name="T555" style:family="text">
      <style:text-properties fo:font-size="5pt" fo:letter-spacing="-0.0055in" style:font-size-asian="5pt" style:text-scale="105%"/>
    </style:style>
    <style:style style:name="T556" style:family="text">
      <style:text-properties fo:font-size="5pt" fo:letter-spacing="-0.0028in" style:font-size-asian="5pt" style:text-scale="105%"/>
    </style:style>
    <style:style style:name="T557" style:family="text">
      <style:text-properties fo:font-size="5pt" fo:letter-spacing="0.0043in" style:font-size-asian="5pt"/>
    </style:style>
    <style:style style:name="T558" style:family="text">
      <style:text-properties fo:font-size="5pt" fo:letter-spacing="0.0047in" style:font-size-asian="5pt"/>
    </style:style>
    <style:style style:name="T559" style:family="text">
      <style:text-properties fo:font-size="5pt" fo:letter-spacing="-0.0016in" style:font-size-asian="5pt"/>
    </style:style>
    <style:style style:name="T560" style:family="text">
      <style:text-properties fo:font-size="5pt" fo:letter-spacing="-0.0047in" style:font-size-asian="5pt" style:text-scale="105%"/>
    </style:style>
    <style:style style:name="T561" style:family="text">
      <style:text-properties fo:font-size="5pt" fo:letter-spacing="0.0047in" style:font-size-asian="5pt" style:text-scale="105%"/>
    </style:style>
    <style:style style:name="T562" style:family="text">
      <style:text-properties fo:font-size="5pt" fo:letter-spacing="-0.0008in" fo:font-weight="bold" style:font-size-asian="5pt" style:font-weight-asian="bold"/>
    </style:style>
    <style:style style:name="T563" style:family="text">
      <style:text-properties fo:font-size="5pt" fo:letter-spacing="-0.0008in" fo:font-weight="bold" style:font-size-asian="5pt" style:font-weight-asian="bold" style:text-scale="105%"/>
    </style:style>
    <style:style style:name="T564" style:family="text">
      <style:text-properties fo:font-size="5pt" fo:letter-spacing="-0.002in" style:font-size-asian="5pt" style:text-scale="105%"/>
    </style:style>
    <style:style style:name="T565" style:family="text">
      <style:text-properties fo:font-size="5pt" fo:letter-spacing="0.0055in" style:font-size-asian="5pt" style:text-scale="105%"/>
    </style:style>
    <style:style style:name="T566" style:family="text">
      <style:text-properties fo:font-size="5pt" fo:letter-spacing="0.0063in" style:font-size-asian="5pt" style:text-scale="105%"/>
    </style:style>
    <style:style style:name="T567" style:family="text">
      <style:text-properties fo:font-size="5pt" fo:letter-spacing="0.0028in" style:font-size-asian="5pt" style:text-scale="105%"/>
    </style:style>
    <style:style style:name="T568" style:family="text">
      <style:text-properties fo:font-size="5pt" fo:letter-spacing="0.0035in" style:font-size-asian="5pt" style:text-scale="105%"/>
    </style:style>
    <style:style style:name="T569" style:family="text">
      <style:text-properties fo:font-size="5pt" fo:letter-spacing="0.0035in" style:font-size-asian="5pt"/>
    </style:style>
    <style:style style:name="T570" style:family="text">
      <style:text-properties fo:font-size="5pt" fo:letter-spacing="-0.0008in" style:font-size-asian="5pt"/>
    </style:style>
    <style:style style:name="T571" style:family="text">
      <style:text-properties fo:font-size="5pt" fo:letter-spacing="0.0055in" style:font-size-asian="5pt"/>
    </style:style>
    <style:style style:name="T572" style:family="text">
      <style:text-properties fo:font-size="5pt" fo:letter-spacing="0.0028in" style:font-size-asian="5pt"/>
    </style:style>
    <style:style style:name="T573" style:family="text">
      <style:text-properties fo:font-size="5pt" fo:letter-spacing="0.0008in" style:font-size-asian="5pt"/>
    </style:style>
    <style:style style:name="T574" style:family="text">
      <style:text-properties fo:font-size="5pt" fo:letter-spacing="0.0075in" style:font-size-asian="5pt" style:text-scale="105%"/>
    </style:style>
    <style:style style:name="T575" style:family="text">
      <style:text-properties fo:font-size="5pt" fo:letter-spacing="0.0118in" style:font-size-asian="5pt" style:text-scale="105%"/>
    </style:style>
    <style:style style:name="T576" style:family="text">
      <style:text-properties fo:font-size="5pt" fo:letter-spacing="0.0083in" style:font-size-asian="5pt" style:text-scale="105%"/>
    </style:style>
    <style:style style:name="T577" style:family="text">
      <style:text-properties fo:color="#262626" fo:font-size="5pt" style:font-size-asian="5pt"/>
    </style:style>
    <style:style style:name="T578" style:family="text">
      <style:text-properties fo:color="#262626" fo:font-size="5pt" fo:letter-spacing="0.0098in" style:font-size-asian="5pt"/>
    </style:style>
    <style:style style:name="T579" style:family="text">
      <style:text-properties fo:color="#262626" fo:font-size="5pt" fo:letter-spacing="0.0047in" style:font-size-asian="5pt"/>
    </style:style>
    <style:style style:name="T580" style:family="text">
      <style:text-properties fo:color="#131313" fo:font-size="5pt" style:font-size-asian="5pt"/>
    </style:style>
    <style:style style:name="T581" style:family="text">
      <style:text-properties fo:color="#131313" fo:font-size="5pt" fo:letter-spacing="0.0091in" style:font-size-asian="5pt"/>
    </style:style>
    <style:style style:name="T582" style:family="text">
      <style:text-properties fo:color="#131313" fo:font-size="5pt" fo:letter-spacing="0.0043in" style:font-size-asian="5pt"/>
    </style:style>
    <style:style style:name="T583" style:family="text">
      <style:text-properties fo:color="#131313" fo:font-size="5pt" fo:letter-spacing="-0.0016in" style:font-size-asian="5pt"/>
    </style:style>
    <style:style style:name="T584" style:family="text">
      <style:text-properties fo:color="#131313" fo:font-size="5.5pt" style:font-size-asian="5.5pt"/>
    </style:style>
    <style:style style:name="T585" style:family="text">
      <style:text-properties fo:color="#262626" fo:font-size="5.5pt" style:font-size-asian="5.5pt"/>
    </style:style>
    <style:style style:name="T586" style:family="text">
      <style:text-properties fo:color="#262626" fo:font-size="5.5pt" fo:letter-spacing="-0.0008in" style:font-size-asian="5.5pt"/>
    </style:style>
    <style:style style:name="T587" style:family="text">
      <style:text-properties fo:color="#262626" fo:font-size="5.5pt" fo:letter-spacing="-0.0028in" style:font-size-asian="5.5pt"/>
    </style:style>
    <style:style style:name="T588" style:family="text">
      <style:text-properties fo:color="#262626" fo:font-size="5.5pt" fo:letter-spacing="-0.0016in" style:font-size-asian="5.5pt"/>
    </style:style>
    <style:style style:name="T589" style:family="text">
      <style:text-properties fo:color="#262626" fo:font-size="5.5pt" fo:letter-spacing="0.028in" style:font-size-asian="5.5pt"/>
    </style:style>
    <style:style style:name="T590" style:family="text">
      <style:text-properties fo:color="#030303" fo:font-size="5.5pt" style:font-size-asian="5.5pt"/>
    </style:style>
    <style:style style:name="T591" style:family="text">
      <style:text-properties fo:color="#575757" fo:font-size="5.5pt" style:font-size-asian="5.5pt"/>
    </style:style>
    <style:style style:name="T592" style:family="text">
      <style:text-properties fo:color="#575757" fo:font-size="5.5pt" fo:letter-spacing="0.028in" style:font-size-asian="5.5pt"/>
    </style:style>
    <style:style style:name="T593" style:family="text">
      <style:text-properties fo:color="#131313" fo:font-size="5pt" fo:letter-spacing="-0.0016in" style:font-size-asian="5pt" style:text-scale="105%"/>
    </style:style>
    <style:style style:name="T594" style:family="text">
      <style:text-properties fo:color="#262626" fo:font-size="5pt" fo:letter-spacing="-0.0016in" style:font-size-asian="5pt" style:text-scale="105%"/>
    </style:style>
    <style:style style:name="T595" style:family="text">
      <style:text-properties fo:color="#262626" fo:font-size="5pt" fo:letter-spacing="0.0028in" style:font-size-asian="5pt" style:text-scale="105%"/>
    </style:style>
    <style:style style:name="T596" style:family="text">
      <style:text-properties fo:color="#262626" fo:font-size="5.5pt" fo:letter-spacing="-0.0016in" style:font-size-asian="5.5pt" style:text-scale="105%"/>
    </style:style>
    <style:style style:name="T597" style:family="text">
      <style:text-properties fo:color="#262626" fo:font-size="5.5pt" fo:letter-spacing="-0.0028in" style:font-size-asian="5.5pt" style:text-scale="105%"/>
    </style:style>
    <style:style style:name="T598" style:family="text">
      <style:text-properties fo:color="#131313" fo:font-size="5pt" fo:letter-spacing="0.0047in" style:font-size-asian="5pt" style:text-scale="105%"/>
    </style:style>
    <style:style style:name="T599" style:family="text">
      <style:text-properties fo:color="#131313" fo:font-size="5pt" fo:letter-spacing="-0.0028in" style:font-size-asian="5pt" style:text-scale="105%"/>
    </style:style>
    <style:style style:name="T600" style:family="text">
      <style:text-properties fo:color="#131313" fo:font-size="5pt" fo:letter-spacing="-0.0063in" style:font-size-asian="5pt" style:text-scale="105%"/>
    </style:style>
    <style:style style:name="T601" style:family="text">
      <style:text-properties fo:color="#131313" fo:font-size="5pt" fo:letter-spacing="0.0035in" style:font-size-asian="5pt" style:text-scale="105%"/>
    </style:style>
    <style:style style:name="T602" style:family="text">
      <style:text-properties fo:color="#262626" fo:font-size="5pt" fo:letter-spacing="0.0075in" style:font-size-asian="5pt" style:text-scale="105%"/>
    </style:style>
    <style:style style:name="T603" style:family="text">
      <style:text-properties fo:color="#131313" fo:font-size="5pt" fo:letter-spacing="-0.002in" style:font-size-asian="5pt" style:text-scale="105%"/>
    </style:style>
    <style:style style:name="T604" style:family="text">
      <style:text-properties fo:color="#262626" fo:font-size="5pt" fo:letter-spacing="0.0008in" style:font-size-asian="5pt" style:text-scale="105%"/>
    </style:style>
    <style:style style:name="T605" style:family="text">
      <style:text-properties fo:color="#131313" fo:font-size="5pt" fo:letter-spacing="-0.0035in" style:font-size-asian="5pt" style:text-scale="105%"/>
    </style:style>
    <style:style style:name="T606" style:family="text">
      <style:text-properties fo:color="#262626" fo:font-size="5pt" fo:letter-spacing="0.0043in" style:font-size-asian="5pt" style:text-scale="105%"/>
    </style:style>
    <style:style style:name="T607" style:family="text">
      <style:text-properties fo:color="#131313" fo:font-size="5pt" style:font-size-asian="5pt" style:text-scale="105%"/>
    </style:style>
    <style:style style:name="T608" style:family="text">
      <style:text-properties fo:color="#262626" fo:font-size="5pt" style:font-size-asian="5pt" style:text-scale="105%"/>
    </style:style>
    <style:style style:name="T609" style:family="text">
      <style:text-properties fo:color="#262626" fo:font-size="5.5pt" style:font-size-asian="5.5pt" style:text-scale="105%"/>
    </style:style>
    <style:style style:name="T610" style:family="text">
      <style:text-properties fo:color="#262626" fo:font-size="5.5pt" fo:letter-spacing="-0.0008in" style:font-size-asian="5.5pt" style:text-scale="105%"/>
    </style:style>
    <style:style style:name="T611" style:family="text">
      <style:text-properties fo:color="#262626" fo:font-size="5pt" fo:letter-spacing="0.0035in" style:font-size-asian="5pt" style:text-scale="105%"/>
    </style:style>
    <style:style style:name="T612" style:family="text">
      <style:text-properties fo:color="#131313" fo:font-size="5pt" fo:letter-spacing="-0.0008in" style:font-size-asian="5pt" style:text-scale="105%"/>
    </style:style>
    <style:style style:name="T613" style:family="text">
      <style:text-properties fo:color="#262626" fo:font-size="5pt" fo:letter-spacing="0.028in" style:font-size-asian="5pt" style:text-scale="105%"/>
    </style:style>
    <style:style style:name="T614" style:family="text">
      <style:text-properties fo:color="#262626" fo:font-size="5pt" fo:letter-spacing="-0.0071in" style:font-size-asian="5pt" style:text-scale="105%"/>
    </style:style>
    <style:style style:name="T615" style:family="text">
      <style:text-properties fo:color="#262626" fo:font-size="5pt" fo:letter-spacing="0.0543in" style:font-size-asian="5pt"/>
    </style:style>
    <style:style style:name="T616" style:family="text">
      <style:text-properties fo:color="#131313" fo:font-size="5pt" fo:letter-spacing="0.0457in" style:font-size-asian="5pt"/>
    </style:style>
    <style:style style:name="T617" style:family="text">
      <style:text-properties fo:color="#030303" fo:font-size="5pt" style:font-size-asian="5pt"/>
    </style:style>
    <style:style style:name="T618" style:family="text">
      <style:text-properties fo:color="#030303" fo:font-size="5pt" fo:letter-spacing="0.0516in" style:font-size-asian="5pt"/>
    </style:style>
    <style:style style:name="T619" style:family="text">
      <style:text-properties fo:color="#131313" fo:font-size="5pt" fo:letter-spacing="0.028in" style:font-size-asian="5pt"/>
    </style:style>
    <style:style style:name="T620" style:family="text">
      <style:text-properties fo:color="#131313" fo:font-size="5pt" fo:letter-spacing="-0.0028in" style:font-size-asian="5pt"/>
    </style:style>
    <style:style style:name="T621" style:family="text">
      <style:text-properties fo:color="#262626" fo:font-size="5pt" fo:letter-spacing="0.002in" style:font-size-asian="5pt"/>
    </style:style>
    <style:style style:name="T622" style:family="text">
      <style:text-properties fo:color="#131313" fo:font-size="5pt" fo:letter-spacing="0.0008in" style:font-size-asian="5pt"/>
    </style:style>
    <style:style style:name="T623" style:family="text">
      <style:text-properties fo:color="#3b3b3b" fo:font-size="5.5pt" style:font-size-asian="5.5pt"/>
    </style:style>
    <style:style style:name="T624" style:family="text">
      <style:text-properties fo:color="#6e6e6e" fo:font-size="5pt" style:font-size-asian="5pt"/>
    </style:style>
    <style:style style:name="T625" style:family="text">
      <style:text-properties fo:color="#575757" fo:font-size="5pt" style:font-size-asian="5pt"/>
    </style:style>
    <style:style style:name="T626" style:family="text">
      <style:text-properties fo:color="#575757" fo:font-size="5pt" fo:letter-spacing="0.028in" style:font-size-asian="5pt"/>
    </style:style>
    <style:style style:name="T627" style:family="text">
      <style:text-properties fo:color="#262626" fo:font-size="5.5pt" fo:letter-spacing="-0.0043in" style:font-size-asian="5.5pt"/>
    </style:style>
    <style:style style:name="T628" style:family="text">
      <style:text-properties fo:color="#030303" fo:font-size="5.5pt" fo:letter-spacing="-0.0028in" style:font-size-asian="5.5pt"/>
    </style:style>
    <style:style style:name="T629" style:family="text">
      <style:text-properties fo:color="#131313" fo:font-size="5.5pt" fo:letter-spacing="-0.0043in" style:font-size-asian="5.5pt"/>
    </style:style>
    <style:style style:name="T630" style:family="text">
      <style:text-properties fo:color="#262626" fo:font-size="5.5pt" fo:letter-spacing="-0.0047in" style:font-size-asian="5.5pt"/>
    </style:style>
    <style:style style:name="T631" style:family="text">
      <style:text-properties fo:color="#262626" fo:font-size="5.5pt" fo:letter-spacing="-0.002in" style:font-size-asian="5.5pt"/>
    </style:style>
    <style:style style:name="T632" style:family="text">
      <style:text-properties fo:color="#262626" fo:font-size="5.5pt" fo:letter-spacing="-0.0055in" style:font-size-asian="5.5pt"/>
    </style:style>
    <style:style style:name="T633" style:family="text">
      <style:text-properties fo:color="#3b3b3b" fo:font-size="5.5pt" fo:letter-spacing="0.028in" style:font-size-asian="5.5pt"/>
    </style:style>
    <style:style style:name="T634" style:family="text">
      <style:text-properties fo:color="#131313" fo:font-size="5pt" fo:font-weight="bold" style:font-size-asian="5pt" style:font-weight-asian="bold" style:text-scale="105%"/>
    </style:style>
    <style:style style:name="T635" style:family="text">
      <style:text-properties fo:color="#131313" fo:font-size="5pt" fo:letter-spacing="-0.0028in" fo:font-weight="bold" style:font-size-asian="5pt" style:font-weight-asian="bold" style:text-scale="105%"/>
    </style:style>
    <style:style style:name="T636" style:family="text">
      <style:text-properties fo:color="#030303" fo:font-size="5pt" fo:font-weight="bold" style:font-size-asian="5pt" style:font-weight-asian="bold" style:text-scale="105%"/>
    </style:style>
    <style:style style:name="T637" style:family="text">
      <style:text-properties fo:color="#030303" fo:font-size="5pt" fo:letter-spacing="-0.0047in" fo:font-weight="bold" style:font-size-asian="5pt" style:font-weight-asian="bold" style:text-scale="105%"/>
    </style:style>
    <style:style style:name="T638" style:family="text">
      <style:text-properties fo:color="#030303" fo:font-size="5pt" fo:letter-spacing="-0.0016in" fo:font-weight="bold" style:font-size-asian="5pt" style:font-weight-asian="bold" style:text-scale="105%"/>
    </style:style>
    <style:style style:name="T639" style:family="text">
      <style:text-properties fo:color="#131313" fo:font-size="5pt" fo:letter-spacing="-0.0016in" fo:font-weight="bold" style:font-size-asian="5pt" style:font-weight-asian="bold" style:text-scale="105%"/>
    </style:style>
    <style:style style:name="T640" style:family="text">
      <style:text-properties fo:color="#030303" fo:font-size="5.5pt" fo:letter-spacing="-0.0016in" style:font-size-asian="5.5pt"/>
    </style:style>
    <style:style style:name="T641" style:family="text">
      <style:text-properties fo:color="#030303" fo:font-size="5.5pt" fo:letter-spacing="-0.002in" style:font-size-asian="5.5pt"/>
    </style:style>
    <style:style style:name="T642" style:family="text">
      <style:text-properties fo:color="#131313" fo:font-size="5.5pt" fo:letter-spacing="-0.0016in" style:font-size-asian="5.5pt"/>
    </style:style>
    <style:style style:name="T643" style:family="text">
      <style:text-properties fo:color="#131313" fo:font-size="5.5pt" fo:letter-spacing="0.028in" style:font-size-asian="5.5pt"/>
    </style:style>
    <style:style style:name="T644" style:family="text">
      <style:text-properties fo:color="#131313" fo:font-size="5pt" fo:letter-spacing="0.0252in" style:font-size-asian="5pt"/>
    </style:style>
    <style:style style:name="T645" style:family="text">
      <style:text-properties fo:color="#131313" fo:font-size="5pt" fo:letter-spacing="0.0146in" style:font-size-asian="5pt"/>
    </style:style>
    <style:style style:name="T646" style:family="text">
      <style:text-properties fo:color="#262626" fo:font-size="5pt" fo:letter-spacing="0.0161in" style:font-size-asian="5pt"/>
    </style:style>
    <style:style style:name="T647" style:family="text">
      <style:text-properties fo:color="#131313" fo:font-size="5pt" fo:letter-spacing="0.0134in" style:font-size-asian="5pt"/>
    </style:style>
    <style:style style:name="T648" style:family="text">
      <style:text-properties fo:color="#131313" fo:font-size="5pt" fo:letter-spacing="0.0189in" style:font-size-asian="5pt"/>
    </style:style>
    <style:style style:name="T649" style:family="text">
      <style:text-properties fo:color="#131313" fo:font-size="5pt" fo:letter-spacing="0.011in" style:font-size-asian="5pt"/>
    </style:style>
    <style:style style:name="T650" style:family="text">
      <style:text-properties fo:color="#030303" fo:font-size="5pt" fo:letter-spacing="0.0193in" style:font-size-asian="5pt"/>
    </style:style>
    <style:style style:name="T651" style:family="text">
      <style:text-properties fo:color="#131313" fo:font-size="5pt" fo:letter-spacing="0.0181in" style:font-size-asian="5pt"/>
    </style:style>
    <style:style style:name="T652" style:family="text">
      <style:text-properties fo:color="#131313" fo:font-size="5pt" fo:letter-spacing="-0.0071in" style:font-size-asian="5pt"/>
    </style:style>
    <style:style style:name="T653" style:family="text">
      <style:text-properties fo:color="#030303" fo:font-size="5pt" fo:letter-spacing="0.028in" style:font-size-asian="5pt"/>
    </style:style>
    <style:style style:name="T654" style:family="text">
      <style:text-properties fo:color="#262626" fo:font-size="5pt" fo:letter-spacing="0.028in" style:font-size-asian="5pt"/>
    </style:style>
    <style:style style:name="T655" style:family="text">
      <style:text-properties fo:color="#262626" fo:font-size="5pt" fo:letter-spacing="0.0264in" style:font-size-asian="5pt"/>
    </style:style>
    <style:style style:name="T656" style:family="text">
      <style:text-properties fo:color="#3b3b3b" fo:font-size="5pt" style:font-size-asian="5pt"/>
    </style:style>
    <style:style style:name="T657" style:family="text">
      <style:text-properties fo:color="#3b3b3b" fo:font-size="5pt" fo:letter-spacing="0.0138in" style:font-size-asian="5pt"/>
    </style:style>
    <style:style style:name="T658" style:family="text">
      <style:text-properties fo:color="#262626" fo:font-size="5pt" fo:letter-spacing="0.0154in" style:font-size-asian="5pt"/>
    </style:style>
    <style:style style:name="T659" style:family="text">
      <style:text-properties fo:color="#262626" fo:font-size="5pt" fo:letter-spacing="0.0217in" style:font-size-asian="5pt"/>
    </style:style>
    <style:style style:name="T660" style:family="text">
      <style:text-properties fo:color="#262626" fo:font-size="5pt" fo:letter-spacing="0.022in" style:font-size-asian="5pt"/>
    </style:style>
    <style:style style:name="T661" style:family="text">
      <style:text-properties fo:color="#131313" fo:font-size="5pt" fo:letter-spacing="0.0138in" style:font-size-asian="5pt"/>
    </style:style>
    <style:style style:name="T662" style:family="text">
      <style:text-properties fo:color="#262626" fo:font-size="5pt" fo:letter-spacing="0.0173in" style:font-size-asian="5pt"/>
    </style:style>
    <style:style style:name="T663" style:family="text">
      <style:text-properties fo:color="#131313" fo:font-size="5.5pt" fo:letter-spacing="-0.0055in" style:font-size-asian="5.5pt"/>
    </style:style>
    <style:style style:name="T664" style:family="text">
      <style:text-properties fo:color="#131313" fo:font-size="5.5pt" fo:letter-spacing="-0.0047in" style:font-size-asian="5.5pt"/>
    </style:style>
    <style:style style:name="T665" style:family="text">
      <style:text-properties fo:color="#3b3b3b" fo:font-size="5pt" fo:letter-spacing="0.0134in" style:font-size-asian="5pt"/>
    </style:style>
    <style:style style:name="T666" style:family="text">
      <style:text-properties fo:color="#262626" fo:font-size="5pt" fo:letter-spacing="0.0134in" style:font-size-asian="5pt"/>
    </style:style>
    <style:style style:name="T667" style:family="text">
      <style:text-properties fo:color="#575757" fo:font-size="5.5pt" fo:letter-spacing="-0.0055in" style:font-size-asian="5.5pt"/>
    </style:style>
    <style:style style:name="T668" style:family="text">
      <style:text-properties fo:color="#262626" fo:font-size="5.5pt" fo:letter-spacing="-0.0035in" style:font-size-asian="5.5pt"/>
    </style:style>
    <style:style style:name="T669" style:family="text">
      <style:text-properties fo:color="#3b3b3b" fo:font-size="5.5pt" fo:letter-spacing="-0.0016in" style:font-size-asian="5.5pt"/>
    </style:style>
    <style:style style:name="T670" style:family="text">
      <style:text-properties fo:color="#3b3b3b" fo:font-size="5.5pt" fo:letter-spacing="-0.0008in" style:font-size-asian="5.5pt"/>
    </style:style>
    <style:style style:name="T671" style:family="text">
      <style:text-properties fo:color="#575757" fo:font-size="5.5pt" fo:letter-spacing="-0.0016in" style:font-size-asian="5.5pt"/>
    </style:style>
    <style:style style:name="T672" style:family="text">
      <style:text-properties fo:color="#575757" fo:font-size="5.5pt" fo:letter-spacing="-0.0043in" style:font-size-asian="5.5pt"/>
    </style:style>
    <style:style style:name="T673" style:family="text">
      <style:text-properties fo:color="#030303" fo:font-size="5.5pt" fo:letter-spacing="-0.0055in" style:font-size-asian="5.5pt"/>
    </style:style>
    <style:style style:name="T674" style:family="text">
      <style:text-properties fo:color="#6e6e6e" fo:font-size="5.5pt" style:font-size-asian="5.5pt"/>
    </style:style>
    <style:style style:name="T675" style:family="text">
      <style:text-properties fo:color="#3b3b3b" fo:font-size="5.5pt" fo:letter-spacing="-0.0043in" style:font-size-asian="5.5pt"/>
    </style:style>
    <style:style style:name="T676" style:family="text">
      <style:text-properties fo:color="#6e6e6e" fo:font-size="5.5pt" fo:letter-spacing="-0.0016in" style:font-size-asian="5.5pt"/>
    </style:style>
    <style:style style:name="T677" style:family="text">
      <style:text-properties fo:color="#6e6e6e" fo:font-size="5.5pt" fo:letter-spacing="-0.0083in" style:font-size-asian="5.5pt"/>
    </style:style>
    <style:style style:name="T678" style:family="text">
      <style:text-properties fo:color="#262626" fo:font-size="5pt" fo:letter-spacing="-0.0028in" style:font-size-asian="5pt" style:text-scale="105%"/>
    </style:style>
    <style:style style:name="T679" style:family="text">
      <style:text-properties fo:color="#575757" fo:font-size="5pt" fo:letter-spacing="-0.0028in" style:font-size-asian="5pt" style:text-scale="105%"/>
    </style:style>
    <style:style style:name="T680" style:family="text">
      <style:text-properties fo:color="#6e6e6e" fo:font-size="5pt" fo:letter-spacing="-0.0028in" style:font-size-asian="5pt" style:text-scale="105%"/>
    </style:style>
    <style:style style:name="T681" style:family="text">
      <style:text-properties fo:color="#131313" fo:font-size="5.5pt" fo:letter-spacing="-0.0008in" style:font-size-asian="5.5pt"/>
    </style:style>
    <style:style style:name="T682" style:family="text">
      <style:text-properties fo:color="#131313" fo:font-size="5pt" fo:letter-spacing="-0.0035in" style:font-size-asian="5pt" style:text-scale="110%"/>
    </style:style>
    <style:style style:name="T683" style:family="text">
      <style:text-properties fo:color="#030303" fo:font-size="5pt" style:font-size-asian="5pt" style:text-scale="105%"/>
    </style:style>
    <style:style style:name="T684" style:family="text">
      <style:text-properties fo:color="#030303" fo:font-size="5pt" fo:letter-spacing="-0.0055in" style:font-size-asian="5pt" style:text-scale="105%"/>
    </style:style>
    <style:style style:name="T685" style:family="text">
      <style:text-properties fo:color="#030303" fo:font-size="5pt" fo:letter-spacing="-0.0016in" style:font-size-asian="5pt" style:text-scale="105%"/>
    </style:style>
    <style:style style:name="T686" style:family="text">
      <style:text-properties fo:color="#3b3b3b" fo:font-size="5.5pt" fo:letter-spacing="-0.0035in" style:font-size-asian="5.5pt"/>
    </style:style>
    <style:style style:name="T687" style:family="text">
      <style:text-properties fo:color="#3b3b3b" fo:font-size="5.5pt" fo:letter-spacing="-0.0055in" style:font-size-asian="5.5pt"/>
    </style:style>
    <style:style style:name="T688" style:family="text">
      <style:text-properties fo:color="#030303" fo:font-size="5.5pt" fo:letter-spacing="-0.0047in" style:font-size-asian="5.5pt"/>
    </style:style>
    <style:style style:name="T689" style:family="text">
      <style:text-properties fo:color="#262626" fo:font-size="5.5pt" fo:letter-spacing="0.0047in" style:font-size-asian="5.5pt"/>
    </style:style>
    <style:style style:name="T690" style:family="text">
      <style:text-properties fo:color="#262626" fo:font-size="5.5pt" fo:letter-spacing="0.0043in" style:font-size-asian="5.5pt"/>
    </style:style>
    <style:style style:name="T691" style:family="text">
      <style:text-properties fo:color="#030303" fo:font-size="5.5pt" fo:letter-spacing="-0.0035in" style:font-size-asian="5.5pt"/>
    </style:style>
    <style:style style:name="T692" style:family="text">
      <style:text-properties fo:color="#131313" fo:font-size="5.5pt" fo:letter-spacing="0.0008in" style:font-size-asian="5.5pt"/>
    </style:style>
    <style:style style:name="T693" style:family="text">
      <style:text-properties fo:color="#030303" fo:font-size="5.5pt" fo:letter-spacing="-0.0008in" style:font-size-asian="5.5pt"/>
    </style:style>
    <style:style style:name="T694" style:family="text">
      <style:text-properties fo:color="#030303" fo:font-size="5.5pt" fo:letter-spacing="0.0008in" style:font-size-asian="5.5pt"/>
    </style:style>
    <style:style style:name="T695" style:family="text">
      <style:text-properties fo:color="#3b3b3b" fo:font-size="5.5pt" fo:letter-spacing="-0.0028in" style:font-size-asian="5.5pt"/>
    </style:style>
    <style:style style:name="T696" style:family="text">
      <style:text-properties fo:color="#131313" fo:font-size="5.5pt" fo:letter-spacing="-0.0028in" style:font-size-asian="5.5pt"/>
    </style:style>
    <style:style style:name="T697" style:family="text">
      <style:text-properties fo:color="#262626" fo:font-size="5.5pt" fo:letter-spacing="0.0055in" style:font-size-asian="5.5pt"/>
    </style:style>
    <style:style style:name="T698" style:family="text">
      <style:text-properties fo:color="#262626" fo:font-size="5.5pt" fo:letter-spacing="0.0028in" style:font-size-asian="5.5pt"/>
    </style:style>
    <style:style style:name="T699" style:family="text">
      <style:text-properties fo:color="#030303" fo:font-size="5.5pt" fo:letter-spacing="0.002in" style:font-size-asian="5.5pt"/>
    </style:style>
    <style:style style:name="T700" style:family="text">
      <style:text-properties fo:color="#262626" fo:font-size="5.5pt" fo:letter-spacing="0.0161in" style:font-size-asian="5.5pt"/>
    </style:style>
    <style:style style:name="T701" style:family="text">
      <style:text-properties fo:color="#030303" fo:font-size="5.5pt" fo:letter-spacing="-0.0063in" style:font-size-asian="5.5pt"/>
    </style:style>
    <style:style style:name="T702" style:family="text">
      <style:text-properties fo:color="#262626" fo:font-size="5.5pt" fo:letter-spacing="0.0008in" style:font-size-asian="5.5pt"/>
    </style:style>
    <style:style style:name="T703" style:family="text">
      <style:text-properties fo:color="#131313" fo:font-size="5.5pt" fo:letter-spacing="-0.0035in" style:font-size-asian="5.5pt"/>
    </style:style>
    <style:style style:name="T704" style:family="text">
      <style:text-properties fo:color="#262626" fo:font-size="5.5pt" fo:letter-spacing="0.0083in" style:font-size-asian="5.5pt"/>
    </style:style>
    <style:style style:name="T705" style:family="text">
      <style:text-properties fo:color="#131313" fo:font-size="5.5pt" fo:letter-spacing="0.0063in" style:font-size-asian="5.5pt"/>
    </style:style>
    <style:style style:name="T706" style:family="text">
      <style:text-properties fo:color="#262626" fo:font-size="5.5pt" fo:letter-spacing="0.0035in" style:font-size-asian="5.5pt"/>
    </style:style>
    <style:style style:name="T707" style:family="text">
      <style:text-properties fo:color="#131313" fo:font-size="5.5pt" fo:letter-spacing="0.0055in" style:font-size-asian="5.5pt"/>
    </style:style>
    <style:style style:name="T708" style:family="text">
      <style:text-properties fo:color="#262626" fo:font-size="5.5pt" fo:letter-spacing="0.0016in" style:font-size-asian="5.5pt"/>
    </style:style>
    <style:style style:name="T709" style:family="text">
      <style:text-properties fo:color="#262626" fo:font-size="5.5pt" fo:letter-spacing="0.0071in" style:font-size-asian="5.5pt"/>
    </style:style>
    <style:style style:name="T710" style:family="text">
      <style:text-properties fo:color="#262626" fo:font-size="5.5pt" fo:letter-spacing="0.0098in" style:font-size-asian="5.5pt"/>
    </style:style>
    <style:style style:name="T711" style:family="text">
      <style:text-properties fo:color="#575757" fo:font-size="5.5pt" fo:letter-spacing="-0.0091in" style:font-size-asian="5.5pt"/>
    </style:style>
    <style:style style:name="T712" style:family="text">
      <style:text-properties fo:color="#262626" fo:font-size="5.5pt" fo:letter-spacing="0.0256in" style:font-size-asian="5.5pt"/>
    </style:style>
    <style:style style:name="T713" style:family="text">
      <style:text-properties fo:color="#262626" fo:font-size="5.5pt" fo:letter-spacing="0.0228in" style:font-size-asian="5.5pt"/>
    </style:style>
    <style:style style:name="T714" style:family="text">
      <style:text-properties fo:color="#262626" fo:font-size="5.5pt" fo:letter-spacing="0.0217in" style:font-size-asian="5.5pt"/>
    </style:style>
    <style:style style:name="T715" style:family="text">
      <style:text-properties fo:color="#262626" fo:font-size="5.5pt" fo:letter-spacing="0.0264in" style:font-size-asian="5.5pt"/>
    </style:style>
    <style:style style:name="T716" style:family="text">
      <style:text-properties fo:color="#262626" fo:font-size="5.5pt" fo:letter-spacing="0.022in" style:font-size-asian="5.5pt"/>
    </style:style>
    <style:style style:name="T717" style:family="text">
      <style:text-properties fo:color="#131313" fo:font-size="5.5pt" fo:letter-spacing="0.0193in" style:font-size-asian="5.5pt"/>
    </style:style>
    <style:style style:name="T718" style:family="text">
      <style:text-properties fo:color="#262626" fo:font-size="5.5pt" fo:letter-spacing="-0.0071in" style:font-size-asian="5.5pt"/>
    </style:style>
    <style:style style:name="T719" style:family="text">
      <style:text-properties fo:color="#131313" fo:font-size="5pt" fo:letter-spacing="0.028in" style:font-size-asian="5pt" style:text-scale="105%"/>
    </style:style>
    <style:style style:name="T720" style:family="text">
      <style:text-properties fo:color="#030303" fo:font-size="8pt" style:font-size-asian="8pt"/>
    </style:style>
    <style:style style:name="T721" style:family="text">
      <style:text-properties fo:color="#030303" fo:font-size="8pt" fo:letter-spacing="0.002in" style:font-size-asian="8pt"/>
    </style:style>
    <style:style style:name="T722" style:family="text">
      <style:text-properties fo:color="#030303" fo:font-size="8pt" fo:letter-spacing="0.0075in" style:font-size-asian="8pt"/>
    </style:style>
    <style:style style:name="T723" style:family="text">
      <style:text-properties fo:color="#030303" fo:font-size="8pt" fo:letter-spacing="0.0091in" style:font-size-asian="8pt"/>
    </style:style>
    <style:style style:name="T724" style:family="text">
      <style:text-properties fo:color="#030303" fo:font-size="8pt" fo:letter-spacing="0.0063in" style:font-size-asian="8pt"/>
    </style:style>
    <style:style style:name="T725" style:family="text">
      <style:text-properties fo:color="#030303" fo:font-size="8pt" fo:letter-spacing="0.0071in" style:font-size-asian="8pt"/>
    </style:style>
    <style:style style:name="T726" style:family="text">
      <style:text-properties fo:color="#030303" fo:font-size="8pt" fo:letter-spacing="-0.0016in" style:font-size-asian="8pt"/>
    </style:style>
    <style:style style:name="T727" style:family="text">
      <style:text-properties fo:color="#030303" fo:font-size="5pt" fo:letter-spacing="-0.0028in" style:font-size-asian="5pt" style:text-scale="105%"/>
    </style:style>
    <style:style style:name="T728" style:family="text">
      <style:text-properties fo:color="#030303" fo:font-size="5pt" fo:letter-spacing="-0.0047in" style:font-size-asian="5pt" style:text-scale="105%"/>
    </style:style>
    <style:style style:name="T729" style:family="text">
      <style:text-properties fo:color="#131313" fo:font-size="5pt" fo:letter-spacing="0.0008in" style:font-size-asian="5pt" style:text-scale="105%"/>
    </style:style>
    <style:style style:name="T730" style:family="text">
      <style:text-properties fo:color="#030303" fo:font-size="5pt" fo:letter-spacing="-0.0008in" style:font-size-asian="5pt" style:text-scale="105%"/>
    </style:style>
    <style:style style:name="T731" style:family="text">
      <style:text-properties fo:color="#131313" fo:font-size="5.5pt" fo:letter-spacing="-0.0028in" style:font-size-asian="5.5pt" style:text-scale="105%"/>
    </style:style>
    <style:style style:name="T732" style:family="text">
      <style:text-properties fo:color="#030303" fo:font-size="5.5pt" fo:letter-spacing="0.0035in" style:font-size-asian="5.5pt"/>
    </style:style>
    <style:style style:name="T733" style:family="text">
      <style:text-properties fo:color="#131313" fo:font-size="5.5pt" fo:letter-spacing="-0.002in" style:font-size-asian="5.5pt"/>
    </style:style>
    <style:style style:name="T734" style:family="text">
      <style:text-properties fo:color="#030303" fo:font-size="5.5pt" fo:letter-spacing="-0.0016in" style:font-size-asian="5.5pt" style:text-scale="105%"/>
    </style:style>
    <style:style style:name="T735" style:family="text">
      <style:text-properties fo:color="#030303" fo:font-size="5.5pt" fo:letter-spacing="0.028in" style:font-size-asian="5.5pt"/>
    </style:style>
    <style:style style:name="T736" style:family="text">
      <style:text-properties fo:color="#262626" fo:font-size="5pt" fo:letter-spacing="-0.0035in" style:font-size-asian="5pt" style:text-scale="105%"/>
    </style:style>
    <style:style style:name="T737" style:family="text">
      <style:text-properties fo:color="#3b3b3b" fo:font-size="5pt" style:font-size-asian="5pt" style:text-scale="105%"/>
    </style:style>
    <style:style style:name="T738" style:family="text">
      <style:text-properties fo:color="#3b3b3b" fo:font-size="5pt" fo:letter-spacing="0.0193in" style:font-size-asian="5pt" style:text-scale="105%"/>
    </style:style>
    <style:style style:name="T739" style:family="text">
      <style:text-properties fo:color="#262626" fo:font-size="5pt" fo:letter-spacing="0.0154in" style:font-size-asian="5pt" style:text-scale="105%"/>
    </style:style>
    <style:style style:name="T740" style:family="text">
      <style:text-properties fo:color="#131313" fo:font-size="5pt" fo:letter-spacing="0.0193in" style:font-size-asian="5pt" style:text-scale="105%"/>
    </style:style>
    <style:style style:name="T741" style:family="text">
      <style:text-properties fo:color="#131313" fo:font-size="5pt" fo:letter-spacing="0.0161in" style:font-size-asian="5pt" style:text-scale="105%"/>
    </style:style>
    <style:style style:name="T742" style:family="text">
      <style:text-properties fo:color="#262626" fo:font-size="5pt" fo:letter-spacing="0.0126in" style:font-size-asian="5pt" style:text-scale="105%"/>
    </style:style>
    <style:style style:name="T743" style:family="text">
      <style:text-properties fo:color="#3b3b3b" fo:font-size="5pt" fo:letter-spacing="0.0189in" style:font-size-asian="5pt" style:text-scale="105%"/>
    </style:style>
    <style:style style:name="T744" style:family="text">
      <style:text-properties fo:color="#262626" fo:font-size="5pt" fo:letter-spacing="0.0165in" style:font-size-asian="5pt" style:text-scale="105%"/>
    </style:style>
    <style:style style:name="T745" style:family="text">
      <style:text-properties fo:color="#131313" fo:font-size="5pt" fo:letter-spacing="0.0236in" style:font-size-asian="5pt" style:text-scale="105%"/>
    </style:style>
    <style:style style:name="T746" style:family="text">
      <style:text-properties fo:color="#131313" fo:font-size="5pt" fo:letter-spacing="0.0173in" style:font-size-asian="5pt" style:text-scale="105%"/>
    </style:style>
    <style:style style:name="T747" style:family="text">
      <style:text-properties fo:color="#030303" fo:font-size="5pt" fo:letter-spacing="0.0189in" style:font-size-asian="5pt" style:text-scale="105%"/>
    </style:style>
    <style:style style:name="T748" style:family="text">
      <style:text-properties fo:color="#131313" fo:font-size="5pt" fo:letter-spacing="0.0228in" style:font-size-asian="5pt" style:text-scale="105%"/>
    </style:style>
    <style:style style:name="T749" style:family="text">
      <style:text-properties fo:color="#131313" fo:font-size="5pt" fo:letter-spacing="0.0189in" style:font-size-asian="5pt" style:text-scale="105%"/>
    </style:style>
    <style:style style:name="T750" style:family="text">
      <style:text-properties fo:color="#262626" fo:font-size="5pt" fo:letter-spacing="0.0217in" style:font-size-asian="5pt" style:text-scale="105%"/>
    </style:style>
    <style:style style:name="T751" style:family="text">
      <style:text-properties fo:color="#131313" fo:font-size="5pt" fo:letter-spacing="-0.0043in" style:font-size-asian="5pt" style:text-scale="105%"/>
    </style:style>
    <style:style style:name="T752" style:family="text">
      <style:text-properties fo:color="#131313" fo:font-size="5pt" fo:letter-spacing="-0.0047in" style:font-size-asian="5pt" style:text-scale="105%"/>
    </style:style>
    <style:style style:name="T753" style:family="text">
      <style:text-properties fo:color="#262626" fo:font-size="5pt" fo:letter-spacing="-0.0047in" style:font-size-asian="5pt" style:text-scale="105%"/>
    </style:style>
    <style:style style:name="T754" style:family="text">
      <style:text-properties fo:color="#262626" fo:font-size="5pt" fo:letter-spacing="0.0016in" style:font-size-asian="5pt" style:text-scale="105%"/>
    </style:style>
    <style:style style:name="T755" style:family="text">
      <style:text-properties fo:color="#131313" fo:font-size="5pt" fo:letter-spacing="0.0063in" style:font-size-asian="5pt" style:text-scale="105%"/>
    </style:style>
    <style:style style:name="T756" style:family="text">
      <style:text-properties fo:color="#030303" fo:font-size="5pt" fo:letter-spacing="0.0055in" style:font-size-asian="5pt" style:text-scale="105%"/>
    </style:style>
    <style:style style:name="T757" style:family="text">
      <style:text-properties fo:color="#131313" fo:font-size="5.5pt" fo:letter-spacing="-0.0091in" style:font-size-asian="5.5pt"/>
    </style:style>
    <style:style style:name="T758" style:family="text">
      <style:text-properties fo:color="#030303" fo:font-size="5.5pt" fo:letter-spacing="0.0063in" style:font-size-asian="5.5pt"/>
    </style:style>
    <style:style style:name="T759" style:family="text">
      <style:text-properties fo:color="#6e6e6e" fo:font-size="5pt" fo:letter-spacing="-0.0016in" style:font-size-asian="5pt" style:text-scale="105%"/>
    </style:style>
    <style:style style:name="T760" style:family="text">
      <style:text-properties fo:color="#0f0f0f" fo:font-size="5pt" style:font-size-asian="5pt" style:text-scale="105%"/>
    </style:style>
    <style:style style:name="T761" style:family="text">
      <style:text-properties fo:color="#262626" fo:font-size="5pt" fo:letter-spacing="-0.002in" style:font-size-asian="5pt" style:text-scale="105%"/>
    </style:style>
    <style:style style:name="T762" style:family="text">
      <style:text-properties fo:color="#595959" fo:font-size="5pt" style:font-size-asian="5pt" style:text-scale="105%"/>
    </style:style>
    <style:style style:name="T763" style:family="text">
      <style:text-properties fo:color="#262626" fo:font-size="5pt" fo:letter-spacing="-0.0043in" style:font-size-asian="5pt" style:text-scale="105%"/>
    </style:style>
    <style:style style:name="T764" style:family="text">
      <style:text-properties fo:color="#595959" fo:font-size="5pt" fo:letter-spacing="-0.0043in" style:font-size-asian="5pt" style:text-scale="105%"/>
    </style:style>
    <style:style style:name="T765" style:family="text">
      <style:text-properties fo:color="#0f0f0f" fo:font-size="5pt" fo:letter-spacing="-0.0016in" style:font-size-asian="5pt" style:text-scale="105%"/>
    </style:style>
    <style:style style:name="T766" style:family="text">
      <style:text-properties fo:color="#0f0f0f" fo:font-size="5pt" fo:letter-spacing="0.0075in" style:font-size-asian="5pt" style:text-scale="105%"/>
    </style:style>
    <style:style style:name="T767" style:family="text">
      <style:text-properties fo:color="#262626" fo:font-size="5.5pt" fo:letter-spacing="-0.0016in" fo:font-weight="bold" style:font-size-asian="5.5pt" style:font-weight-asian="bold" style:text-scale="105%"/>
    </style:style>
    <style:style style:name="T768" style:family="text">
      <style:text-properties fo:color="#262626" fo:font-size="5.5pt" fo:letter-spacing="-0.0028in" fo:font-weight="bold" style:font-size-asian="5.5pt" style:font-weight-asian="bold" style:text-scale="105%"/>
    </style:style>
    <style:style style:name="T769" style:family="text">
      <style:text-properties fo:color="#0f0f0f" fo:font-size="5pt" fo:letter-spacing="0.0047in" style:font-size-asian="5pt" style:text-scale="105%"/>
    </style:style>
    <style:style style:name="T770" style:family="text">
      <style:text-properties fo:color="#262626" fo:font-size="5pt" fo:letter-spacing="-0.0008in" style:font-size-asian="5pt" style:text-scale="105%"/>
    </style:style>
    <style:style style:name="T771" style:family="text">
      <style:text-properties fo:color="#0f0f0f" fo:font-size="5pt" fo:letter-spacing="-0.0028in" style:font-size-asian="5pt" style:text-scale="105%"/>
    </style:style>
    <style:style style:name="T772" style:family="text">
      <style:text-properties fo:color="#262626" fo:font-size="5pt" fo:letter-spacing="0.0209in" style:font-size-asian="5pt" style:text-scale="105%"/>
    </style:style>
    <style:style style:name="T773" style:family="text">
      <style:text-properties fo:color="#262626" fo:font-size="5.5pt" fo:font-weight="bold" style:font-size-asian="5.5pt" style:font-weight-asian="bold" style:text-scale="105%"/>
    </style:style>
    <style:style style:name="T774" style:family="text">
      <style:text-properties fo:color="#262626" fo:font-size="5.5pt" fo:letter-spacing="0.0138in" fo:font-weight="bold" style:font-size-asian="5.5pt" style:font-weight-asian="bold" style:text-scale="105%"/>
    </style:style>
    <style:style style:name="T775" style:family="text">
      <style:text-properties fo:color="#262626" fo:font-size="5pt" fo:letter-spacing="0.0181in" style:font-size-asian="5pt" style:text-scale="105%"/>
    </style:style>
    <style:style style:name="T776" style:family="text">
      <style:text-properties fo:color="#0f0f0f" fo:font-size="5pt" fo:letter-spacing="0.0161in" style:font-size-asian="5pt" style:text-scale="105%"/>
    </style:style>
    <style:style style:name="T777" style:family="text">
      <style:text-properties fo:color="#0f0f0f" fo:font-size="5pt" fo:letter-spacing="0.0209in" style:font-size-asian="5pt" style:text-scale="105%"/>
    </style:style>
    <style:style style:name="T778" style:family="text">
      <style:text-properties fo:color="#0f0f0f" fo:font-size="5pt" fo:letter-spacing="0.0217in" style:font-size-asian="5pt" style:text-scale="105%"/>
    </style:style>
    <style:style style:name="T779" style:family="text">
      <style:text-properties fo:color="#0f0f0f" fo:font-size="5pt" fo:letter-spacing="0.0173in" style:font-size-asian="5pt" style:text-scale="105%"/>
    </style:style>
    <style:style style:name="T780" style:family="text">
      <style:text-properties fo:color="#262626" fo:font-size="5pt" fo:letter-spacing="0.0201in" style:font-size-asian="5pt" style:text-scale="105%"/>
    </style:style>
    <style:style style:name="T781" style:family="text">
      <style:text-properties fo:color="#0f0f0f" fo:font-size="5pt" fo:letter-spacing="0.028in" style:font-size-asian="5pt" style:text-scale="105%"/>
    </style:style>
    <style:style style:name="T782" style:family="text">
      <style:text-properties fo:color="#0f0f0f" fo:font-size="5pt" fo:letter-spacing="-0.0043in" style:font-size-asian="5pt" style:text-scale="105%"/>
    </style:style>
    <style:style style:name="T783" style:family="text">
      <style:text-properties fo:color="#0f0f0f" fo:font-size="5pt" fo:letter-spacing="-0.0047in" style:font-size-asian="5pt" style:text-scale="105%"/>
    </style:style>
    <style:style style:name="T784" style:family="text">
      <style:text-properties fo:color="#262626" fo:font-size="5pt" fo:letter-spacing="-0.0055in" style:font-size-asian="5pt" style:text-scale="105%"/>
    </style:style>
    <style:style style:name="T785" style:family="text">
      <style:text-properties fo:color="#0f0f0f" fo:font-size="5pt" fo:letter-spacing="0.0055in" style:font-size-asian="5pt" style:text-scale="105%"/>
    </style:style>
    <style:style style:name="T786" style:family="text">
      <style:text-properties fo:color="#0f0f0f" fo:font-size="5pt" fo:letter-spacing="0.0071in" style:font-size-asian="5pt" style:text-scale="105%"/>
    </style:style>
    <style:style style:name="T787" style:family="text">
      <style:text-properties fo:color="#0f0f0f" fo:font-size="5pt" fo:letter-spacing="-0.0008in" style:font-size-asian="5pt"/>
    </style:style>
    <style:style style:name="T788" style:family="text">
      <style:text-properties fo:color="#0f0f0f" fo:font-size="5pt" fo:letter-spacing="0.0102in" style:font-size-asian="5pt" style:text-scale="105%"/>
    </style:style>
    <style:style style:name="T789" style:family="text">
      <style:text-properties fo:color="#0f0f0f" fo:font-size="5pt" fo:letter-spacing="-0.0035in" style:font-size-asian="5pt" style:text-scale="105%"/>
    </style:style>
    <style:style style:name="T790" style:family="text">
      <style:text-properties fo:color="#424242" fo:font-size="5pt" style:font-size-asian="5pt" style:text-scale="105%"/>
    </style:style>
    <style:style style:name="T791" style:family="text">
      <style:text-properties fo:color="#424242" fo:font-size="5pt" fo:letter-spacing="-0.0028in" style:font-size-asian="5pt" style:text-scale="105%"/>
    </style:style>
    <style:style style:name="T792" style:family="text">
      <style:text-properties fo:color="#0f0f0f" fo:font-size="5pt" fo:letter-spacing="-0.0008in" style:font-size-asian="5pt" style:text-scale="105%"/>
    </style:style>
    <style:style style:name="T793" style:family="text">
      <style:text-properties fo:color="#595959" fo:font-size="5pt" fo:letter-spacing="-0.0016in" style:font-size-asian="5pt" style:text-scale="105%"/>
    </style:style>
    <style:style style:name="T794" style:family="text">
      <style:text-properties fo:color="#696969" fo:font-size="5pt" fo:letter-spacing="-0.0016in" style:font-size-asian="5pt" style:text-scale="105%"/>
    </style:style>
    <style:style style:name="T795" style:family="text">
      <style:text-properties fo:color="#262626" fo:font-size="5pt" fo:letter-spacing="0.0189in" style:font-size-asian="5pt" style:text-scale="105%"/>
    </style:style>
    <style:style style:name="T796" style:family="text">
      <style:text-properties fo:color="#262626" fo:font-size="5pt" fo:letter-spacing="0.0173in" style:font-size-asian="5pt" style:text-scale="105%"/>
    </style:style>
    <style:style style:name="T797" style:family="text">
      <style:text-properties fo:color="#262626" fo:font-size="5pt" fo:letter-spacing="0.022in" style:font-size-asian="5pt" style:text-scale="105%"/>
    </style:style>
    <style:style style:name="T798" style:family="text">
      <style:text-properties fo:color="#262626" fo:font-size="5pt" fo:letter-spacing="0.0244in" style:font-size-asian="5pt" style:text-scale="105%"/>
    </style:style>
    <style:style style:name="T799" style:family="text">
      <style:text-properties fo:color="#262626" fo:font-size="5pt" fo:letter-spacing="0.0264in" style:font-size-asian="5pt" style:text-scale="105%"/>
    </style:style>
    <style:style style:name="T800" style:family="text">
      <style:text-properties fo:color="#0f0f0f" fo:font-size="5pt" fo:letter-spacing="0.0083in" style:font-size-asian="5pt" style:text-scale="105%"/>
    </style:style>
    <style:style style:name="T801" style:family="text">
      <style:text-properties fo:color="#262626" fo:font-size="5pt" fo:letter-spacing="0.0161in" style:font-size-asian="5pt" style:text-scale="105%"/>
    </style:style>
    <style:style style:name="T802" style:family="text">
      <style:text-properties fo:color="#0f0f0f" fo:font-size="5pt" fo:letter-spacing="0.0138in" style:font-size-asian="5pt" style:text-scale="105%"/>
    </style:style>
    <style:style style:name="T803" style:family="text">
      <style:text-properties fo:color="#0f0f0f" fo:font-size="5pt" fo:letter-spacing="0.0098in" style:font-size-asian="5pt" style:text-scale="105%"/>
    </style:style>
    <style:style style:name="T804" style:family="text">
      <style:text-properties fo:color="#0f0f0f" fo:font-size="5pt" fo:letter-spacing="0.0008in" style:font-size-asian="5pt" style:text-scale="105%"/>
    </style:style>
    <style:style style:name="T805" style:family="text">
      <style:text-properties fo:color="#0f0f0f" fo:font-size="5pt" fo:letter-spacing="0.0118in" style:font-size-asian="5pt" style:text-scale="105%"/>
    </style:style>
    <style:style style:name="T806" style:family="text">
      <style:text-properties fo:color="#262626" fo:font-size="5pt" fo:letter-spacing="0.002in" style:font-size-asian="5pt" style:text-scale="105%"/>
    </style:style>
    <style:style style:name="T807" style:family="text">
      <style:text-properties fo:color="#0f0f0f" fo:font-size="5pt" fo:letter-spacing="-0.0055in" style:font-size-asian="5pt" style:text-scale="105%"/>
    </style:style>
    <style:style style:name="T808" style:family="text">
      <style:text-properties fo:color="#0f0f0f" fo:font-size="5pt" fo:letter-spacing="0.011in" style:font-size-asian="5pt" style:text-scale="105%"/>
    </style:style>
    <style:style style:name="T809" style:family="text">
      <style:text-properties fo:color="#424242" fo:font-size="5pt" fo:letter-spacing="0.028in" style:font-size-asian="5pt" style:text-scale="105%"/>
    </style:style>
    <style:style style:name="T810" style:family="text">
      <style:text-properties fo:color="#262626" fo:font-size="5pt" fo:letter-spacing="0.0138in" style:font-size-asian="5pt" style:text-scale="105%"/>
    </style:style>
    <style:style style:name="T811" style:family="text">
      <style:text-properties fo:color="#262626" fo:font-size="5pt" fo:letter-spacing="0.0118in" style:font-size-asian="5pt" style:text-scale="105%"/>
    </style:style>
    <style:style style:name="T812" style:family="text">
      <style:text-properties fo:color="#0f0f0f" fo:font-size="5pt" fo:letter-spacing="0.0126in" style:font-size-asian="5pt" style:text-scale="105%"/>
    </style:style>
    <style:style style:name="T813" style:family="text">
      <style:text-properties fo:color="#595959" fo:font-size="5pt" fo:letter-spacing="-0.0083in" style:font-size-asian="5pt" style:text-scale="105%"/>
    </style:style>
    <style:style style:name="T814" style:family="text">
      <style:text-properties fo:color="#262626" fo:font-size="5pt" fo:letter-spacing="0.0193in" style:font-size-asian="5pt" style:text-scale="105%"/>
    </style:style>
    <style:style style:name="T815" style:family="text">
      <style:text-properties fo:color="#0f0f0f" fo:font-size="5pt" fo:letter-spacing="0.0165in" style:font-size-asian="5pt" style:text-scale="105%"/>
    </style:style>
    <style:style style:name="T816" style:family="text">
      <style:text-properties fo:color="#0f0f0f" fo:font-size="5pt" fo:letter-spacing="0.022in" style:font-size-asian="5pt" style:text-scale="105%"/>
    </style:style>
    <style:style style:name="T817" style:family="text">
      <style:text-properties fo:color="#0f0f0f" fo:font-size="5pt" fo:letter-spacing="0.0189in" style:font-size-asian="5pt" style:text-scale="105%"/>
    </style:style>
    <style:style style:name="T818" style:family="text">
      <style:text-properties fo:color="#262626" fo:font-size="5.5pt" fo:letter-spacing="-0.0055in" style:font-size-asian="5.5pt" style:text-scale="105%"/>
    </style:style>
    <style:style style:name="T819" style:family="text">
      <style:text-properties fo:color="#262626" fo:font-size="5pt" fo:letter-spacing="-0.0063in" style:font-size-asian="5pt" style:text-scale="105%"/>
    </style:style>
    <style:style style:name="T820" style:family="text">
      <style:text-properties fo:color="#0f0f0f" fo:font-size="5pt" fo:letter-spacing="0.0154in" style:font-size-asian="5pt" style:text-scale="105%"/>
    </style:style>
    <style:style style:name="T821" style:family="text">
      <style:text-properties fo:color="#262626" fo:font-size="5pt" fo:letter-spacing="0.0083in" style:font-size-asian="5pt" style:text-scale="105%"/>
    </style:style>
    <style:style style:name="T822" style:family="text">
      <style:text-properties fo:color="#262626" fo:font-size="5pt" fo:letter-spacing="0.0071in" style:font-size-asian="5pt" style:text-scale="105%"/>
    </style:style>
    <style:style style:name="T823" style:family="text">
      <style:text-properties fo:color="#262626" fo:font-size="5pt" fo:letter-spacing="-0.0035in" style:font-size-asian="5pt" style:text-scale="110%"/>
    </style:style>
    <style:style style:name="T824" style:family="text">
      <style:text-properties fo:color="#424242" fo:font-size="5pt" fo:letter-spacing="-0.0016in" style:font-size-asian="5pt" style:text-scale="105%"/>
    </style:style>
    <style:style style:name="T825" style:family="text">
      <style:text-properties fo:color="#425970" style:text-position="8% 100%" fo:font-size="6pt" fo:font-weight="bold" style:font-size-asian="6pt" style:font-weight-asian="bold"/>
    </style:style>
    <style:style style:name="T826" style:family="text">
      <style:text-properties fo:color="#647789" style:text-position="8% 100%" fo:font-size="6pt" fo:font-weight="bold" style:font-size-asian="6pt" style:font-weight-asian="bold"/>
    </style:style>
    <style:style style:name="T827" style:family="text">
      <style:text-properties fo:color="#647789" style:text-position="8% 100%" fo:font-size="6pt" fo:letter-spacing="-0.0063in" fo:font-weight="bold" style:font-size-asian="6pt" style:font-weight-asian="bold"/>
    </style:style>
    <style:style style:name="T828" style:family="text">
      <style:text-properties fo:color="#425970" style:text-position="8% 100%" fo:font-size="6pt" fo:letter-spacing="-0.0008in" fo:font-weight="bold" style:font-size-asian="6pt" style:font-weight-asian="bold"/>
    </style:style>
    <style:style style:name="T829" style:family="text">
      <style:text-properties fo:color="#425970" style:text-position="8% 100%" fo:font-size="6pt" fo:letter-spacing="0.0016in" fo:font-weight="bold" style:font-size-asian="6pt" style:font-weight-asian="bold"/>
    </style:style>
    <style:style style:name="T830" style:family="text">
      <style:text-properties fo:color="#425970" style:text-position="8% 100%" fo:font-size="6pt" fo:letter-spacing="-0.0047in" fo:font-weight="bold" style:font-size-asian="6pt" style:font-weight-asian="bold"/>
    </style:style>
    <style:style style:name="T831" style:family="text">
      <style:text-properties fo:color="#425970" style:text-position="8% 100%" fo:font-size="6pt" fo:letter-spacing="-0.0016in" fo:font-weight="bold" style:font-size-asian="6pt" style:font-weight-asian="bold"/>
    </style:style>
    <style:style style:name="T832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833" style:family="text">
      <style:text-properties fo:color="#151515" fo:font-size="5pt" fo:letter-spacing="-0.0035in" style:font-size-asian="5pt" style:text-scale="105%"/>
    </style:style>
    <style:style style:name="T834" style:family="text">
      <style:text-properties fo:color="#595959" fo:font-size="5pt" fo:letter-spacing="-0.0035in" style:font-size-asian="5pt" style:text-scale="105%"/>
    </style:style>
    <style:style style:name="T835" style:family="text">
      <style:text-properties fo:color="#282828" fo:font-size="5pt" fo:letter-spacing="-0.0035in" style:font-size-asian="5pt" style:text-scale="105%"/>
    </style:style>
    <style:style style:name="T836" style:family="text">
      <style:text-properties fo:color="#282828" fo:font-size="5pt" fo:font-weight="bold" style:font-size-asian="5pt" style:font-weight-asian="bold"/>
    </style:style>
    <style:style style:name="T837" style:family="text">
      <style:text-properties fo:color="#151515" fo:font-size="5pt" fo:font-weight="bold" style:font-size-asian="5pt" style:font-weight-asian="bold"/>
    </style:style>
    <style:style style:name="T838" style:family="text">
      <style:text-properties fo:color="#282828" fo:font-size="5pt" fo:letter-spacing="0.028in" fo:font-weight="bold" style:font-size-asian="5pt" style:font-weight-asian="bold"/>
    </style:style>
    <style:style style:name="T839" style:family="text">
      <style:text-properties fo:color="#151515" fo:font-size="5pt" fo:letter-spacing="0.028in" fo:font-weight="bold" style:font-size-asian="5pt" style:font-weight-asian="bold"/>
    </style:style>
    <style:style style:name="T840" style:family="text">
      <style:text-properties fo:color="#282828" fo:font-size="5pt" fo:letter-spacing="-0.0028in" fo:font-weight="bold" style:font-size-asian="5pt" style:font-weight-asian="bold"/>
    </style:style>
    <style:style style:name="T841" style:family="text">
      <style:text-properties fo:color="#282828" fo:font-size="5pt" fo:letter-spacing="-0.002in" fo:font-weight="bold" style:font-size-asian="5pt" style:font-weight-asian="bold"/>
    </style:style>
    <style:style style:name="T842" style:family="text">
      <style:text-properties fo:color="#151515" fo:font-size="5pt" fo:letter-spacing="-0.0016in" fo:font-weight="bold" style:font-size-asian="5pt" style:font-weight-asian="bold"/>
    </style:style>
    <style:style style:name="T843" style:family="text">
      <style:text-properties fo:color="#282828" fo:font-size="5pt" fo:letter-spacing="-0.0008in" fo:font-weight="bold" style:font-size-asian="5pt" style:font-weight-asian="bold"/>
    </style:style>
    <style:style style:name="T844" style:family="text">
      <style:text-properties fo:color="#151515" fo:font-size="5pt" fo:letter-spacing="-0.0028in" fo:font-weight="bold" style:font-size-asian="5pt" style:font-weight-asian="bold"/>
    </style:style>
    <style:style style:name="T845" style:family="text">
      <style:text-properties fo:color="#282828" fo:font-size="5pt" fo:letter-spacing="-0.0016in" fo:font-weight="bold" style:font-size-asian="5pt" style:font-weight-asian="bold"/>
    </style:style>
    <style:style style:name="T846" style:family="text">
      <style:text-properties fo:color="#151515" fo:font-size="5pt" style:font-size-asian="5pt"/>
    </style:style>
    <style:style style:name="T847" style:family="text">
      <style:text-properties fo:color="#282828" fo:font-size="5pt" style:font-size-asian="5pt"/>
    </style:style>
    <style:style style:name="T848" style:family="text">
      <style:text-properties fo:color="#151515" fo:font-size="5pt" fo:letter-spacing="0.028in" style:font-size-asian="5pt"/>
    </style:style>
    <style:style style:name="T849" style:family="text">
      <style:text-properties fo:color="#151515" fo:font-size="5pt" fo:letter-spacing="-0.0028in" style:font-size-asian="5pt" style:text-scale="105%"/>
    </style:style>
    <style:style style:name="T850" style:family="text">
      <style:text-properties fo:color="#151515" fo:font-size="5pt" style:font-size-asian="5pt" style:text-scale="105%"/>
    </style:style>
    <style:style style:name="T851" style:family="text">
      <style:text-properties fo:color="#282828" fo:font-size="5pt" fo:letter-spacing="-0.0016in" style:font-size-asian="5pt" style:text-scale="105%"/>
    </style:style>
    <style:style style:name="T852" style:family="text">
      <style:text-properties fo:color="#282828" fo:font-size="5pt" style:font-size-asian="5pt" style:text-scale="105%"/>
    </style:style>
    <style:style style:name="T853" style:family="text">
      <style:text-properties fo:color="#151515" fo:font-size="5pt" fo:letter-spacing="-0.0016in" style:font-size-asian="5pt" style:text-scale="105%"/>
    </style:style>
    <style:style style:name="T854" style:family="text">
      <style:text-properties fo:color="#484848" fo:font-size="5pt" fo:letter-spacing="-0.0016in" style:font-size-asian="5pt" style:text-scale="105%"/>
    </style:style>
    <style:style style:name="T855" style:family="text">
      <style:text-properties fo:color="#030303" fo:font-size="5pt" fo:letter-spacing="0.0008in" style:font-size-asian="5pt" style:text-scale="105%"/>
    </style:style>
    <style:style style:name="T856" style:family="text">
      <style:text-properties fo:color="#151515" fo:font-size="5pt" fo:letter-spacing="0.0035in" style:font-size-asian="5pt" style:text-scale="105%"/>
    </style:style>
    <style:style style:name="T857" style:family="text">
      <style:text-properties fo:color="#030303" fo:font-size="5pt" fo:letter-spacing="-0.0008in" style:font-size-asian="5pt"/>
    </style:style>
    <style:style style:name="T858" style:family="text">
      <style:text-properties fo:color="#151515" fo:font-size="5pt" fo:letter-spacing="0.002in" style:font-size-asian="5pt" style:text-scale="105%"/>
    </style:style>
    <style:style style:name="T859" style:family="text">
      <style:text-properties fo:color="#151515" fo:font-size="5pt" fo:letter-spacing="0.0098in" style:font-size-asian="5pt" style:text-scale="105%"/>
    </style:style>
    <style:style style:name="T860" style:family="text">
      <style:text-properties fo:color="#484848" fo:font-size="5pt" fo:letter-spacing="-0.0028in" style:font-size-asian="5pt" style:text-scale="105%"/>
    </style:style>
    <style:style style:name="T861" style:family="text">
      <style:text-properties fo:color="#282828" fo:font-size="5pt" fo:letter-spacing="-0.0028in" style:font-size-asian="5pt" style:text-scale="105%"/>
    </style:style>
    <style:style style:name="T862" style:family="text">
      <style:text-properties fo:color="#282828" fo:font-size="5pt" fo:letter-spacing="0.0547in" fo:font-weight="bold" style:font-size-asian="5pt" style:font-weight-asian="bold"/>
    </style:style>
    <style:style style:name="T863" style:family="text">
      <style:text-properties fo:color="#282828" fo:font-size="5pt" fo:letter-spacing="0.052in" fo:font-weight="bold" style:font-size-asian="5pt" style:font-weight-asian="bold"/>
    </style:style>
    <style:style style:name="T864" style:family="text">
      <style:text-properties fo:color="#151515" fo:font-size="5pt" fo:letter-spacing="0.05in" fo:font-weight="bold" style:font-size-asian="5pt" style:font-weight-asian="bold"/>
    </style:style>
    <style:style style:name="T865" style:family="text">
      <style:text-properties fo:color="#030303" fo:font-size="5pt" fo:letter-spacing="-0.0016in" fo:font-weight="bold" style:font-size-asian="5pt" style:font-weight-asian="bold"/>
    </style:style>
    <style:style style:name="T866" style:family="text">
      <style:text-properties fo:color="#595959" fo:font-size="5pt" fo:letter-spacing="-0.0016in" fo:font-weight="bold" style:font-size-asian="5pt" style:font-weight-asian="bold"/>
    </style:style>
    <style:style style:name="T867" style:family="text">
      <style:text-properties fo:color="#282828" fo:font-size="5pt" fo:letter-spacing="-0.0043in" fo:font-weight="bold" style:font-size-asian="5pt" style:font-weight-asian="bold"/>
    </style:style>
    <style:style style:name="T868" style:family="text">
      <style:text-properties fo:color="#282828" fo:font-size="5pt" fo:letter-spacing="-0.0047in" fo:font-weight="bold" style:font-size-asian="5pt" style:font-weight-asian="bold"/>
    </style:style>
    <style:style style:name="T869" style:family="text">
      <style:text-properties fo:color="#282828" fo:font-size="5pt" fo:letter-spacing="-0.0035in" fo:font-weight="bold" style:font-size-asian="5pt" style:font-weight-asian="bold"/>
    </style:style>
    <style:style style:name="T870" style:family="text">
      <style:text-properties fo:color="#151515" fo:font-size="5pt" fo:letter-spacing="0.0083in" style:font-size-asian="5pt"/>
    </style:style>
    <style:style style:name="T871" style:family="text">
      <style:text-properties fo:color="#282828" fo:font-size="5.5pt" style:font-size-asian="5.5pt"/>
    </style:style>
    <style:style style:name="T872" style:family="text">
      <style:text-properties fo:color="#282828" fo:font-size="5.5pt" fo:letter-spacing="-0.0008in" style:font-size-asian="5.5pt"/>
    </style:style>
    <style:style style:name="T873" style:family="text">
      <style:text-properties fo:color="#282828" fo:font-size="5pt" fo:letter-spacing="0.0035in" style:font-size-asian="5pt"/>
    </style:style>
    <style:style style:name="T874" style:family="text">
      <style:text-properties fo:color="#151515" fo:font-size="5pt" fo:letter-spacing="0.0055in" style:font-size-asian="5pt"/>
    </style:style>
    <style:style style:name="T875" style:family="text">
      <style:text-properties fo:color="#151515" fo:font-size="5pt" fo:letter-spacing="0.0047in" style:font-size-asian="5pt"/>
    </style:style>
    <style:style style:name="T876" style:family="text">
      <style:text-properties fo:color="#282828" fo:font-size="5pt" fo:letter-spacing="0.0016in" style:font-size-asian="5pt"/>
    </style:style>
    <style:style style:name="T877" style:family="text">
      <style:text-properties fo:color="#151515" fo:font-size="5pt" fo:letter-spacing="-0.0016in" style:font-size-asian="5pt"/>
    </style:style>
    <style:style style:name="T878" style:family="text">
      <style:text-properties fo:color="#282828" fo:font-size="5pt" fo:letter-spacing="0.028in" style:font-size-asian="5pt"/>
    </style:style>
    <style:style style:name="T879" style:family="text">
      <style:text-properties fo:color="#282828" fo:font-size="5pt" fo:letter-spacing="0.0472in" style:font-size-asian="5pt"/>
    </style:style>
    <style:style style:name="T880" style:family="text">
      <style:text-properties fo:color="#282828" fo:font-size="5pt" fo:letter-spacing="-0.0016in" style:font-size-asian="5pt"/>
    </style:style>
    <style:style style:name="T881" style:family="text">
      <style:text-properties fo:color="#282828" fo:font-size="5pt" fo:letter-spacing="0.0063in" style:font-size-asian="5pt"/>
    </style:style>
    <style:style style:name="T882" style:family="text">
      <style:text-properties fo:color="#282828" fo:font-size="5pt" fo:letter-spacing="0.002in" style:font-size-asian="5pt"/>
    </style:style>
    <style:style style:name="T883" style:family="text">
      <style:text-properties fo:color="#282828" fo:font-size="5pt" fo:letter-spacing="0.0071in" style:font-size-asian="5pt"/>
    </style:style>
    <style:style style:name="T884" style:family="text">
      <style:text-properties fo:color="#282828" fo:font-size="5pt" fo:letter-spacing="-0.0028in" style:font-size-asian="5pt"/>
    </style:style>
    <style:style style:name="T885" style:family="text">
      <style:text-properties fo:color="#282828" fo:font-size="5pt" fo:letter-spacing="-0.0055in" style:font-size-asian="5pt" style:text-scale="105%"/>
    </style:style>
    <style:style style:name="T886" style:family="text">
      <style:text-properties fo:color="#282828" fo:font-size="5pt" fo:letter-spacing="-0.0047in" style:font-size-asian="5pt" style:text-scale="105%"/>
    </style:style>
    <style:style style:name="T887" style:family="text">
      <style:text-properties fo:color="#151515" fo:font-size="5pt" fo:letter-spacing="-0.0043in" style:font-size-asian="5pt" style:text-scale="105%"/>
    </style:style>
    <style:style style:name="T888" style:family="text">
      <style:text-properties fo:color="#282828" fo:font-size="5pt" fo:letter-spacing="0.0047in" style:font-size-asian="5pt"/>
    </style:style>
    <style:style style:name="T889" style:family="text">
      <style:text-properties fo:color="#282828" fo:font-size="5pt" fo:letter-spacing="0.0028in" style:font-size-asian="5pt"/>
    </style:style>
    <style:style style:name="T890" style:family="text">
      <style:text-properties fo:color="#151515" fo:font-size="5pt" fo:letter-spacing="0.0091in" style:font-size-asian="5pt"/>
    </style:style>
    <style:style style:name="T891" style:family="text">
      <style:text-properties fo:color="#151515" fo:font-size="5pt" fo:letter-spacing="0.0173in" style:font-size-asian="5pt"/>
    </style:style>
    <style:style style:name="T892" style:family="text">
      <style:text-properties fo:color="#282828" fo:font-size="5pt" fo:letter-spacing="0.0134in" style:font-size-asian="5pt"/>
    </style:style>
    <style:style style:name="T893" style:family="text">
      <style:text-properties fo:color="#282828" fo:font-size="5pt" fo:letter-spacing="0.0201in" style:font-size-asian="5pt"/>
    </style:style>
    <style:style style:name="T894" style:family="text">
      <style:text-properties fo:color="#151515" fo:font-size="5pt" fo:letter-spacing="0.0118in" style:font-size-asian="5pt"/>
    </style:style>
    <style:style style:name="T895" style:family="text">
      <style:text-properties fo:color="#151515" fo:font-size="5pt" fo:letter-spacing="0.0165in" style:font-size-asian="5pt"/>
    </style:style>
    <style:style style:name="T896" style:family="text">
      <style:text-properties fo:color="#282828" fo:font-size="5pt" fo:letter-spacing="0.0193in" style:font-size-asian="5pt"/>
    </style:style>
    <style:style style:name="T897" style:family="text">
      <style:text-properties fo:color="#151515" fo:font-size="5pt" fo:letter-spacing="-0.0008in" style:font-size-asian="5pt"/>
    </style:style>
    <style:style style:name="T898" style:family="text">
      <style:text-properties fo:color="#282828" fo:font-size="5pt" fo:letter-spacing="0.0055in" style:font-size-asian="5pt"/>
    </style:style>
    <style:style style:name="T899" style:family="text">
      <style:text-properties fo:color="#282828" fo:font-size="5pt" fo:letter-spacing="0.0008in" style:font-size-asian="5pt"/>
    </style:style>
    <style:style style:name="T900" style:family="text">
      <style:text-properties fo:color="#282828" fo:font-size="5.5pt" fo:letter-spacing="0.0016in" style:font-size-asian="5.5pt"/>
    </style:style>
    <style:style style:name="T901" style:family="text">
      <style:text-properties fo:color="#282828" fo:font-size="5pt" fo:letter-spacing="0.0091in" style:font-size-asian="5pt"/>
    </style:style>
    <style:style style:name="T902" style:family="text">
      <style:text-properties fo:color="#282828" fo:font-size="5pt" fo:letter-spacing="0.0043in" style:font-size-asian="5pt"/>
    </style:style>
    <style:style style:name="T903" style:family="text">
      <style:text-properties fo:color="#282828" fo:font-size="5pt" fo:letter-spacing="0.0181in" style:font-size-asian="5pt" style:text-scale="105%"/>
    </style:style>
    <style:style style:name="T904" style:family="text">
      <style:text-properties fo:color="#282828" fo:font-size="5pt" fo:letter-spacing="0.0161in" style:font-size-asian="5pt" style:text-scale="105%"/>
    </style:style>
    <style:style style:name="T905" style:family="text">
      <style:text-properties fo:color="#282828" fo:font-size="5pt" fo:letter-spacing="0.0209in" style:font-size-asian="5pt" style:text-scale="105%"/>
    </style:style>
    <style:style style:name="T906" style:family="text">
      <style:text-properties fo:color="#282828" fo:font-size="5pt" fo:letter-spacing="0.0193in" style:font-size-asian="5pt" style:text-scale="105%"/>
    </style:style>
    <style:style style:name="T907" style:family="text">
      <style:text-properties fo:color="#151515" fo:font-size="5pt" fo:letter-spacing="0.0146in" style:font-size-asian="5pt" style:text-scale="105%"/>
    </style:style>
    <style:style style:name="T908" style:family="text">
      <style:text-properties fo:color="#282828" fo:font-size="5pt" fo:letter-spacing="0.0189in" style:font-size-asian="5pt" style:text-scale="105%"/>
    </style:style>
    <style:style style:name="T909" style:family="text">
      <style:text-properties fo:color="#151515" fo:font-size="5pt" fo:letter-spacing="0.028in" style:font-size-asian="5pt" style:text-scale="105%"/>
    </style:style>
    <style:style style:name="T910" style:family="text">
      <style:text-properties fo:color="#282828" fo:font-size="5pt" fo:letter-spacing="0.0173in" style:font-size-asian="5pt"/>
    </style:style>
    <style:style style:name="T911" style:family="text">
      <style:text-properties fo:color="#282828" fo:font-size="5pt" fo:letter-spacing="0.0154in" style:font-size-asian="5pt"/>
    </style:style>
    <style:style style:name="T912" style:family="text">
      <style:text-properties fo:color="#030303" fo:font-size="5pt" fo:letter-spacing="0.0173in" style:font-size-asian="5pt"/>
    </style:style>
    <style:style style:name="T913" style:family="text">
      <style:text-properties fo:color="#151515" fo:font-size="5pt" fo:letter-spacing="0.0154in" style:font-size-asian="5pt"/>
    </style:style>
    <style:style style:name="T914" style:family="text">
      <style:text-properties fo:color="#282828" fo:font-size="5pt" fo:letter-spacing="0.0016in" style:font-size-asian="5pt" style:text-scale="105%"/>
    </style:style>
    <style:style style:name="T915" style:family="text">
      <style:text-properties fo:color="#282828" fo:font-size="5pt" fo:letter-spacing="-0.002in" style:font-size-asian="5pt" style:text-scale="105%"/>
    </style:style>
    <style:style style:name="T916" style:family="text">
      <style:text-properties fo:color="#030303" fo:font-size="5pt" fo:letter-spacing="0.0035in" style:font-size-asian="5pt" style:text-scale="105%"/>
    </style:style>
    <style:style style:name="T917" style:family="text">
      <style:text-properties fo:color="#595959" fo:font-size="5pt" fo:font-weight="bold" style:font-size-asian="5pt" style:font-weight-asian="bold"/>
    </style:style>
    <style:style style:name="T918" style:family="text">
      <style:text-properties fo:color="#484848" fo:font-size="5pt" fo:font-weight="bold" style:font-size-asian="5pt" style:font-weight-asian="bold"/>
    </style:style>
    <style:style style:name="T919" style:family="text">
      <style:text-properties fo:color="#484848" fo:font-size="5pt" fo:letter-spacing="-0.0035in" fo:font-weight="bold" style:font-size-asian="5pt" style:font-weight-asian="bold"/>
    </style:style>
    <style:style style:name="T920" style:family="text">
      <style:text-properties fo:color="#030303" fo:font-size="5pt" fo:font-weight="bold" style:font-size-asian="5pt" style:font-weight-asian="bold"/>
    </style:style>
    <style:style style:name="T921" style:family="text">
      <style:text-properties fo:color="#151515" fo:font-size="5pt" fo:letter-spacing="-0.0035in" fo:font-weight="bold" style:font-size-asian="5pt" style:font-weight-asian="bold"/>
    </style:style>
    <style:style style:name="T922" style:family="text">
      <style:text-properties fo:color="#030303" fo:font-size="5pt" fo:letter-spacing="-0.002in" style:font-size-asian="5pt" style:text-scale="105%"/>
    </style:style>
    <style:style style:name="T923" style:family="text">
      <style:text-properties fo:color="#151515" fo:font-size="5pt" fo:letter-spacing="0.0008in" style:font-size-asian="5pt" style:text-scale="105%"/>
    </style:style>
    <style:style style:name="T924" style:family="text">
      <style:text-properties fo:color="#030303" fo:font-size="5pt" fo:letter-spacing="-0.0075in" style:font-size-asian="5pt" style:text-scale="105%"/>
    </style:style>
    <style:style style:name="T925" style:family="text">
      <style:text-properties fo:color="#030303" fo:font-size="5pt" fo:letter-spacing="-0.0035in" style:font-size-asian="5pt" style:text-scale="105%"/>
    </style:style>
    <style:style style:name="T926" style:family="text">
      <style:text-properties fo:color="#030303" fo:font-size="5pt" fo:letter-spacing="0.0028in" style:font-size-asian="5pt" style:text-scale="105%"/>
    </style:style>
    <style:style style:name="T927" style:family="text">
      <style:text-properties fo:color="#282828" fo:font-size="5pt" fo:letter-spacing="-0.0028in" fo:font-weight="bold" style:font-size-asian="5pt" style:font-weight-asian="bold" style:text-scale="105%"/>
    </style:style>
    <style:style style:name="T928" style:family="text">
      <style:text-properties fo:color="#030303" fo:font-size="5pt" fo:letter-spacing="-0.0008in" fo:font-weight="bold" style:font-size-asian="5pt" style:font-weight-asian="bold"/>
    </style:style>
    <style:style style:name="T929" style:family="text">
      <style:text-properties fo:color="#282828" fo:font-size="5pt" fo:letter-spacing="0.0256in" style:font-size-asian="5pt" style:text-scale="105%"/>
    </style:style>
    <style:style style:name="T930" style:family="text">
      <style:text-properties fo:color="#282828" fo:font-size="5pt" fo:letter-spacing="0.0217in" style:font-size-asian="5pt" style:text-scale="105%"/>
    </style:style>
    <style:style style:name="T931" style:family="text">
      <style:text-properties fo:color="#151515" fo:font-size="5pt" fo:letter-spacing="0.0209in" style:font-size-asian="5pt" style:text-scale="105%"/>
    </style:style>
    <style:style style:name="T932" style:family="text">
      <style:text-properties fo:color="#282828" fo:font-size="5pt" fo:letter-spacing="0.0264in" style:font-size-asian="5pt" style:text-scale="105%"/>
    </style:style>
    <style:style style:name="T933" style:family="text">
      <style:text-properties fo:color="#151515" fo:font-size="5pt" fo:letter-spacing="0.0193in" style:font-size-asian="5pt" style:text-scale="105%"/>
    </style:style>
    <style:style style:name="T934" style:family="text">
      <style:text-properties fo:color="#282828" fo:font-size="5pt" fo:letter-spacing="0.0161in" style:font-size-asian="5pt"/>
    </style:style>
    <style:style style:name="T935" style:family="text">
      <style:text-properties fo:color="#282828" fo:font-size="5pt" fo:letter-spacing="0.0209in" style:font-size-asian="5pt"/>
    </style:style>
    <style:style style:name="T936" style:family="text">
      <style:text-properties fo:color="#151515" fo:font-size="5pt" fo:letter-spacing="0.0126in" style:font-size-asian="5pt"/>
    </style:style>
    <style:style style:name="T937" style:family="text">
      <style:text-properties fo:color="#151515" fo:font-size="5pt" fo:letter-spacing="0.0181in" style:font-size-asian="5pt"/>
    </style:style>
    <style:style style:name="T938" style:family="text">
      <style:text-properties fo:color="#151515" fo:font-size="5pt" fo:letter-spacing="0.0161in" style:font-size-asian="5pt"/>
    </style:style>
    <style:style style:name="T939" style:family="text">
      <style:text-properties fo:color="#151515" fo:font-size="5pt" fo:letter-spacing="0.0138in" style:font-size-asian="5pt"/>
    </style:style>
    <style:style style:name="T940" style:family="text">
      <style:text-properties fo:color="#282828" fo:font-size="5pt" fo:letter-spacing="0.0071in" style:font-size-asian="5pt" style:text-scale="105%"/>
    </style:style>
    <style:style style:name="T941" style:family="text">
      <style:text-properties fo:color="#282828" fo:font-size="5pt" fo:letter-spacing="0.0063in" style:font-size-asian="5pt" style:text-scale="105%"/>
    </style:style>
    <style:style style:name="T942" style:family="text">
      <style:text-properties fo:color="#484848" fo:font-size="5pt" fo:letter-spacing="0.0047in" style:font-size-asian="5pt" style:text-scale="105%"/>
    </style:style>
    <style:style style:name="T943" style:family="text">
      <style:text-properties fo:color="#030303" fo:font-size="5pt" fo:letter-spacing="-0.0043in" style:font-size-asian="5pt" style:text-scale="105%"/>
    </style:style>
    <style:style style:name="T944" style:family="text">
      <style:text-properties fo:color="#151515" fo:font-size="5pt" fo:letter-spacing="-0.0028in" style:font-size-asian="5pt"/>
    </style:style>
    <style:style style:name="T945" style:family="text">
      <style:text-properties fo:color="#030303" fo:font-size="5pt" fo:letter-spacing="-0.0047in" fo:font-weight="bold" style:font-size-asian="5pt" style:font-weight-asian="bold"/>
    </style:style>
    <style:style style:name="T946" style:family="text">
      <style:text-properties fo:color="#282828" fo:font-size="5pt" fo:letter-spacing="0.0264in" style:font-size-asian="5pt"/>
    </style:style>
    <style:style style:name="T947" style:family="text">
      <style:text-properties fo:color="#151515" fo:font-size="5pt" fo:letter-spacing="0.0102in" style:font-size-asian="5pt"/>
    </style:style>
    <style:style style:name="T948" style:family="text">
      <style:text-properties fo:color="#282828" fo:font-size="5pt" fo:letter-spacing="0.0118in" style:font-size-asian="5pt"/>
    </style:style>
    <style:style style:name="T949" style:family="text">
      <style:text-properties fo:color="#151515" fo:font-size="5pt" fo:letter-spacing="0.0063in" style:font-size-asian="5pt"/>
    </style:style>
    <style:style style:name="T950" style:family="text">
      <style:text-properties fo:color="#151515" fo:font-size="5pt" fo:letter-spacing="0.0098in" style:font-size-asian="5pt"/>
    </style:style>
    <style:style style:name="T951" style:family="text">
      <style:text-properties fo:color="#282828" fo:font-size="5pt" fo:letter-spacing="0.0098in" style:font-size-asian="5pt"/>
    </style:style>
    <style:style style:name="T952" style:family="text">
      <style:text-properties fo:color="#151515" fo:font-size="5pt" fo:letter-spacing="0.0075in" style:font-size-asian="5pt"/>
    </style:style>
    <style:style style:name="T953" style:family="text">
      <style:text-properties fo:color="#030303" fo:font-size="5pt" fo:letter-spacing="-0.002in" fo:font-weight="bold" style:font-size-asian="5pt" style:font-weight-asian="bold"/>
    </style:style>
    <style:style style:name="T954" style:family="text">
      <style:text-properties fo:color="#151515" fo:font-size="5pt" fo:letter-spacing="-0.0043in" fo:font-weight="bold" style:font-size-asian="5pt" style:font-weight-asian="bold"/>
    </style:style>
    <style:style style:name="T955" style:family="text">
      <style:text-properties fo:color="#151515" fo:font-size="5pt" fo:letter-spacing="0.0055in" fo:font-weight="bold" style:font-size-asian="5pt" style:font-weight-asian="bold"/>
    </style:style>
    <style:style style:name="T956" style:family="text">
      <style:text-properties fo:color="#151515" fo:font-size="5pt" fo:letter-spacing="-0.0047in" style:font-size-asian="5pt"/>
    </style:style>
    <style:style style:name="T957" style:family="text">
      <style:text-properties fo:color="#282828" fo:font-size="5pt" fo:letter-spacing="-0.0047in" style:font-size-asian="5pt"/>
    </style:style>
    <style:style style:name="T958" style:family="text">
      <style:text-properties fo:color="#676767" fo:font-size="5pt" fo:font-weight="bold" style:font-size-asian="5pt" style:font-weight-asian="bold"/>
    </style:style>
    <style:style style:name="T959" style:family="text">
      <style:text-properties fo:color="#676767" fo:font-size="5pt" fo:letter-spacing="-0.0047in" fo:font-weight="bold" style:font-size-asian="5pt" style:font-weight-asian="bold"/>
    </style:style>
    <style:style style:name="T960" style:family="text">
      <style:text-properties fo:color="#282828" fo:font-size="5pt" fo:letter-spacing="0.011in" style:font-size-asian="5pt"/>
    </style:style>
    <style:style style:name="T961" style:family="text">
      <style:text-properties fo:color="#151515" fo:font-size="5pt" fo:letter-spacing="0.0016in" style:font-size-asian="5pt"/>
    </style:style>
    <style:style style:name="T962" style:family="text">
      <style:text-properties fo:color="#030303" fo:font-size="5pt" fo:letter-spacing="0.0071in" style:font-size-asian="5pt"/>
    </style:style>
    <style:style style:name="T963" style:family="text">
      <style:text-properties fo:color="#282828" fo:font-size="5pt" fo:letter-spacing="0.0465in" style:font-size-asian="5pt"/>
    </style:style>
    <style:style style:name="T964" style:family="text">
      <style:text-properties fo:color="#151515" fo:font-size="5pt" fo:letter-spacing="0.0457in" style:font-size-asian="5pt"/>
    </style:style>
    <style:style style:name="T965" style:family="text">
      <style:text-properties fo:color="#151515" fo:font-size="5pt" fo:letter-spacing="0.0445in" style:font-size-asian="5pt"/>
    </style:style>
    <style:style style:name="T966" style:family="text">
      <style:text-properties fo:color="#282828" fo:font-size="5pt" fo:letter-spacing="0.0437in" style:font-size-asian="5pt"/>
    </style:style>
    <style:style style:name="T967" style:family="text">
      <style:text-properties fo:color="#282828" fo:font-size="5pt" fo:letter-spacing="-0.0035in" style:font-size-asian="5pt"/>
    </style:style>
    <style:style style:name="T968" style:family="text">
      <style:text-properties fo:color="#151515" fo:font-size="5pt" fo:letter-spacing="-0.0047in" style:font-size-asian="5pt" style:text-scale="105%"/>
    </style:style>
    <style:style style:name="T969" style:family="text">
      <style:text-properties fo:color="#282828" fo:font-size="5pt" fo:letter-spacing="-0.0063in" style:font-size-asian="5pt" style:text-scale="105%"/>
    </style:style>
    <style:style style:name="T970" style:family="text">
      <style:text-properties fo:color="#282828" fo:font-size="5pt" fo:letter-spacing="0.028in" style:font-size-asian="5pt" style:text-scale="105%"/>
    </style:style>
    <style:style style:name="T971" style:family="text">
      <style:text-properties fo:color="#151515" fo:font-size="5pt" fo:letter-spacing="-0.0047in" fo:font-weight="bold" style:font-size-asian="5pt" style:font-weight-asian="bold"/>
    </style:style>
    <style:style style:name="T972" style:family="text">
      <style:text-properties fo:color="#151515" fo:font-size="5pt" fo:letter-spacing="0.0035in" fo:font-weight="bold" style:font-size-asian="5pt" style:font-weight-asian="bold"/>
    </style:style>
    <style:style style:name="T973" style:family="text">
      <style:text-properties fo:color="#030303" fo:font-size="5pt" fo:letter-spacing="0.0035in" fo:font-weight="bold" style:font-size-asian="5pt" style:font-weight-asian="bold"/>
    </style:style>
    <style:style style:name="T974" style:family="text">
      <style:text-properties fo:color="#030303" fo:font-size="5pt" fo:letter-spacing="-0.0035in" fo:font-weight="bold" style:font-size-asian="5pt" style:font-weight-asian="bold" style:text-scale="105%"/>
    </style:style>
    <style:style style:name="T975" style:family="text">
      <style:text-properties fo:color="#030303" fo:font-size="5pt" fo:letter-spacing="-0.0043in" fo:font-weight="bold" style:font-size-asian="5pt" style:font-weight-asian="bold" style:text-scale="105%"/>
    </style:style>
    <style:style style:name="T976" style:family="text">
      <style:text-properties fo:color="#030303" fo:font-size="7.5pt" fo:font-weight="bold" style:font-size-asian="7.5pt" style:font-weight-asian="bold" style:text-scale="105%"/>
    </style:style>
    <style:style style:name="T977" style:family="text">
      <style:text-properties fo:color="#030303" fo:font-size="7.5pt" fo:letter-spacing="-0.0035in" fo:font-weight="bold" style:font-size-asian="7.5pt" style:font-weight-asian="bold" style:text-scale="105%"/>
    </style:style>
    <style:style style:name="T978" style:family="text">
      <style:text-properties fo:color="#030303" fo:font-size="7.5pt" fo:letter-spacing="-0.0075in" fo:font-weight="bold" style:font-size-asian="7.5pt" style:font-weight-asian="bold" style:text-scale="105%"/>
    </style:style>
    <style:style style:name="T979" style:family="text">
      <style:text-properties fo:color="#030303" fo:font-size="7.5pt" fo:letter-spacing="0.0047in" fo:font-weight="bold" style:font-size-asian="7.5pt" style:font-weight-asian="bold" style:text-scale="105%"/>
    </style:style>
    <style:style style:name="T980" style:family="text">
      <style:text-properties fo:color="#030303" fo:font-size="8pt" fo:letter-spacing="-0.0016in" style:font-size-asian="8pt" style:text-scale="105%"/>
    </style:style>
    <style:style style:name="T981" style:family="text">
      <style:text-properties fo:color="#030303" fo:font-size="7.5pt" fo:font-weight="bold" style:font-size-asian="7.5pt" style:font-weight-asian="bold"/>
    </style:style>
    <style:style style:name="T982" style:family="text">
      <style:text-properties fo:color="#030303" fo:font-size="7.5pt" fo:letter-spacing="0.028in" fo:font-weight="bold" style:font-size-asian="7.5pt" style:font-weight-asian="bold"/>
    </style:style>
    <style:style style:name="T983" style:family="text">
      <style:text-properties fo:color="#030303"/>
    </style:style>
    <style:style style:name="T984" style:family="text">
      <style:text-properties fo:color="#030303" fo:letter-spacing="0.0193in"/>
    </style:style>
    <style:style style:name="T985" style:family="text">
      <style:text-properties fo:color="#030303" fo:letter-spacing="0.0228in"/>
    </style:style>
    <style:style style:name="T986" style:family="text">
      <style:text-properties fo:color="#030303" fo:letter-spacing="0.0244in"/>
    </style:style>
    <style:style style:name="T987" style:family="text">
      <style:text-properties fo:color="#030303" fo:letter-spacing="0.0256in"/>
    </style:style>
    <style:style style:name="T988" style:family="text">
      <style:text-properties fo:color="#030303" fo:letter-spacing="0.0264in"/>
    </style:style>
    <style:style style:name="T989" style:family="text">
      <style:text-properties fo:color="#030303" fo:letter-spacing="0.0217in"/>
    </style:style>
    <style:style style:name="T990" style:family="text">
      <style:text-properties fo:color="#030303" fo:letter-spacing="0.0272in"/>
    </style:style>
    <style:style style:name="T991" style:family="text">
      <style:text-properties fo:color="#030303" fo:letter-spacing="0.028in"/>
    </style:style>
    <style:style style:name="T992" style:family="text">
      <style:text-properties fo:color="#030303" fo:font-size="7.5pt" fo:letter-spacing="0.0181in" fo:font-weight="bold" style:font-size-asian="7.5pt" style:font-weight-asian="bold" style:text-scale="105%"/>
    </style:style>
    <style:style style:name="T993" style:family="text">
      <style:text-properties fo:font-size="7pt" fo:letter-spacing="-0.0016in" style:text-underline-style="solid" style:text-underline-width="auto" style:text-underline-color="font-color" fo:font-weight="bold" style:font-size-asian="7pt" style:font-weight-asian="bold" style:text-scale="105%"/>
    </style:style>
    <style:style style:name="T994" style:family="text">
      <style:text-properties fo:font-size="7pt" style:text-underline-style="solid" style:text-underline-width="auto" style:text-underline-color="font-color" fo:font-weight="bold" style:font-size-asian="7pt" style:font-weight-asian="bold" style:text-scale="105%"/>
    </style:style>
    <style:style style:name="T995" style:family="text">
      <style:text-properties fo:font-size="7pt" fo:letter-spacing="-0.0043in" style:text-underline-style="solid" style:text-underline-width="auto" style:text-underline-color="font-color" fo:font-weight="bold" style:font-size-asian="7pt" style:font-weight-asian="bold" style:text-scale="105%"/>
    </style:style>
    <style:style style:name="T996" style:family="text">
      <style:text-properties fo:font-size="7pt" fo:letter-spacing="-0.0028in" style:text-underline-style="solid" style:text-underline-width="auto" style:text-underline-color="font-color" fo:font-weight="bold" style:font-size-asian="7pt" style:font-weight-asian="bold" style:text-scale="105%"/>
    </style:style>
    <style:style style:name="T997" style:family="text">
      <style:text-properties fo:font-size="7pt" fo:font-weight="bold" style:font-size-asian="7pt" style:font-weight-asian="bold" style:text-scale="105%"/>
    </style:style>
    <style:style style:name="T998" style:family="text">
      <style:text-properties fo:font-size="7pt" fo:letter-spacing="-0.0008in" fo:font-weight="bold" style:font-size-asian="7pt" style:font-weight-asian="bold" style:text-scale="105%"/>
    </style:style>
    <style:style style:name="T999" style:family="text">
      <style:text-properties fo:font-size="7pt" fo:letter-spacing="-0.0016in" fo:font-weight="bold" style:font-size-asian="7pt" style:font-weight-asian="bold" style:text-scale="105%"/>
    </style:style>
    <style:style style:name="T1000" style:family="text">
      <style:text-properties fo:font-size="8pt" fo:letter-spacing="-0.0035in" fo:font-weight="bold" style:font-size-asian="8pt" style:font-weight-asian="bold" style:text-scale="105%"/>
    </style:style>
    <style:style style:name="T1001" style:family="text">
      <style:text-properties fo:font-size="8pt" fo:letter-spacing="0.0028in" fo:font-weight="bold" style:font-size-asian="8pt" style:font-weight-asian="bold" style:text-scale="105%"/>
    </style:style>
    <style:style style:name="T1002" style:family="text">
      <style:text-properties fo:font-size="8pt" fo:letter-spacing="0.0047in" fo:font-weight="bold" style:font-size-asian="8pt" style:font-weight-asian="bold" style:text-scale="105%"/>
    </style:style>
    <style:style style:name="T1003" style:family="text">
      <style:text-properties fo:font-size="7.5pt" fo:letter-spacing="-0.0035in" style:font-size-asian="7.5pt"/>
    </style:style>
    <style:style style:name="T1004" style:family="text">
      <style:text-properties fo:font-size="8pt" fo:letter-spacing="-0.0055in" style:font-size-asian="8pt" style:text-scale="105%"/>
    </style:style>
    <style:style style:name="T1005" style:family="text">
      <style:text-properties fo:font-size="7.5pt" fo:letter-spacing="-0.0016in" style:font-size-asian="7.5pt"/>
    </style:style>
    <style:style style:name="T1006" style:family="text">
      <style:text-properties fo:font-size="8pt" fo:letter-spacing="-0.002in" style:font-size-asian="8pt" style:text-scale="105%"/>
    </style:style>
    <style:style style:name="T1007" style:family="text">
      <style:text-properties fo:font-size="8pt" fo:letter-spacing="-0.0008in" style:font-size-asian="8pt" style:text-scale="105%"/>
    </style:style>
    <style:style style:name="T1008" style:family="text">
      <style:text-properties fo:font-size="8pt" fo:letter-spacing="-0.0035in" style:font-size-asian="8pt" style:text-scale="105%"/>
    </style:style>
    <style:style style:name="T1009" style:family="text">
      <style:text-properties fo:font-size="6pt" fo:letter-spacing="-0.0016in" style:font-size-asian="6pt" style:text-scale="105%"/>
    </style:style>
    <style:style style:name="T1010" style:family="text">
      <style:text-properties fo:font-size="6pt" fo:letter-spacing="0.0063in" style:font-size-asian="6pt" style:text-scale="105%"/>
    </style:style>
    <style:style style:name="T1011" style:family="text">
      <style:text-properties fo:font-size="6pt" fo:letter-spacing="0.0047in" style:font-size-asian="6pt" style:text-scale="105%"/>
    </style:style>
    <style:style style:name="T1012" style:family="text">
      <style:text-properties fo:font-size="6pt" fo:letter-spacing="-0.0008in" style:font-size-asian="6pt" style:text-scale="105%"/>
    </style:style>
    <style:style style:name="T1013" style:family="text">
      <style:text-properties fo:font-size="6pt" fo:letter-spacing="0.0055in" style:font-size-asian="6pt" style:text-scale="105%"/>
    </style:style>
    <style:style style:name="T1014" style:family="text">
      <style:text-properties fo:color="#212121" fo:font-size="7pt" fo:font-weight="bold" style:font-size-asian="7pt" style:font-weight-asian="bold"/>
    </style:style>
    <style:style style:name="T1015" style:family="text">
      <style:text-properties fo:color="#212121" fo:font-size="7pt" fo:letter-spacing="-0.0055in" fo:font-weight="bold" style:font-size-asian="7pt" style:font-weight-asian="bold"/>
    </style:style>
    <style:style style:name="T1016" style:family="text">
      <style:text-properties fo:color="#212121" fo:font-size="7pt" fo:letter-spacing="-0.0047in" fo:font-weight="bold" style:font-size-asian="7pt" style:font-weight-asian="bold"/>
    </style:style>
    <style:style style:name="T1017" style:family="text">
      <style:text-properties fo:color="#212121" fo:font-size="7pt" fo:letter-spacing="-0.0071in" fo:font-weight="bold" style:font-size-asian="7pt" style:font-weight-asian="bold"/>
    </style:style>
    <style:style style:name="T1018" style:family="text">
      <style:text-properties fo:color="#212121" fo:font-size="7pt" fo:letter-spacing="-0.0016in" fo:font-weight="bold" style:font-size-asian="7pt" style:font-weight-asian="bold"/>
    </style:style>
    <style:style style:name="T1019" style:family="text">
      <style:text-properties fo:color="#212121" fo:font-size="6pt" fo:font-weight="bold" style:font-size-asian="6pt" style:font-weight-asian="bold" style:text-scale="105%"/>
    </style:style>
    <style:style style:name="T1020" style:family="text">
      <style:text-properties fo:color="#212121" fo:font-size="6pt" fo:letter-spacing="-0.0055in" fo:font-weight="bold" style:font-size-asian="6pt" style:font-weight-asian="bold" style:text-scale="105%"/>
    </style:style>
    <style:style style:name="T1021" style:family="text">
      <style:text-properties fo:color="#212121" fo:font-size="6pt" fo:letter-spacing="-0.0047in" fo:font-weight="bold" style:font-size-asian="6pt" style:font-weight-asian="bold" style:text-scale="105%"/>
    </style:style>
    <style:style style:name="T1022" style:family="text">
      <style:text-properties fo:color="#212121" fo:font-size="6pt" fo:letter-spacing="-0.0016in" fo:font-weight="bold" style:font-size-asian="6pt" style:font-weight-asian="bold" style:text-scale="105%"/>
    </style:style>
    <style:style style:name="T1023" style:family="text">
      <style:text-properties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1024" style:family="text">
      <style:text-properties fo:font-size="8.5pt" fo:letter-spacing="0.0028in" style:text-underline-style="solid" style:text-underline-width="auto" style:text-underline-color="font-color" fo:font-weight="bold" style:font-size-asian="8.5pt" style:font-weight-asian="bold"/>
    </style:style>
    <style:style style:name="T1025" style:family="text">
      <style:text-properties fo:font-size="8.5pt" style:font-size-asian="8.5pt"/>
    </style:style>
    <style:style style:name="T1026" style:family="text">
      <style:text-properties fo:color="#000080" fo:font-size="8.5pt" style:text-underline-style="solid" style:text-underline-width="auto" style:text-underline-color="#000080" style:font-size-asian="8.5pt"/>
    </style:style>
    <style:style style:name="T1027" style:family="text">
      <style:text-properties fo:font-size="8.5pt" style:text-underline-style="none" style:font-size-asian="8.5pt"/>
    </style:style>
    <style:style style:name="T1028" style:family="text">
      <style:text-properties fo:font-size="8.5pt" fo:letter-spacing="-0.0016in" style:text-underline-style="none" style:font-size-asian="8.5pt"/>
    </style:style>
    <style:style style:name="T1029" style:family="text">
      <style:text-properties fo:font-size="8.5pt" fo:letter-spacing="-0.0063in" style:font-size-asian="8.5pt"/>
    </style:style>
    <style:style style:name="T1030" style:family="text">
      <style:text-properties fo:font-size="8.5pt" fo:letter-spacing="-0.0055in" style:font-size-asian="8.5pt"/>
    </style:style>
    <style:style style:name="T1031" style:family="text">
      <style:text-properties fo:font-size="8.5pt" fo:letter-spacing="-0.0016in" style:font-size-asian="8.5pt"/>
    </style:style>
    <style:style style:name="T1032" style:family="text">
      <style:text-properties style:font-name="Arial"/>
    </style:style>
    <style:style style:name="T1033" style:family="text">
      <style:text-properties style:font-name="Arial" fo:letter-spacing="-0.0091in"/>
    </style:style>
    <style:style style:name="T1034" style:family="text">
      <style:text-properties style:font-name="Arial" fo:letter-spacing="-0.0071in"/>
    </style:style>
    <style:style style:name="T1035" style:family="text">
      <style:text-properties style:font-name="Arial" fo:letter-spacing="-0.0016in"/>
    </style:style>
    <style:style style:name="T1036" style:family="text">
      <style:text-properties fo:font-size="8.5pt" fo:font-weight="bold" style:font-size-asian="8.5pt" style:font-weight-asian="bold"/>
    </style:style>
    <style:style style:name="T1037" style:family="text">
      <style:text-properties fo:font-size="8.5pt" fo:letter-spacing="-0.0071in" fo:font-weight="bold" style:font-size-asian="8.5pt" style:font-weight-asian="bold"/>
    </style:style>
    <style:style style:name="T1038" style:family="text">
      <style:text-properties fo:color="#231f20" style:font-name="Source Sans Pro" fo:letter-spacing="-0.0043in"/>
    </style:style>
    <style:style style:name="T1039" style:family="text">
      <style:text-properties fo:font-size="7.5pt" style:font-size-asian="7.5pt"/>
    </style:style>
    <style:style style:name="T1040" style:family="text">
      <style:text-properties fo:font-size="7.5pt" fo:letter-spacing="-0.0043in" style:font-size-asian="7.5pt"/>
    </style:style>
    <style:style style:name="T1041" style:family="text">
      <style:text-properties fo:font-size="7.5pt" fo:letter-spacing="-0.0047in" style:font-size-asian="7.5pt"/>
    </style:style>
    <style:style style:name="T1042" style:family="text">
      <style:text-properties fo:font-size="7.5pt" fo:letter-spacing="-0.0008in" style:font-size-asian="7.5pt"/>
    </style:style>
    <style:style style:name="T1043" style:family="text">
      <style:text-properties fo:font-size="7.5pt" fo:font-weight="bold" style:font-size-asian="7.5pt" style:font-weight-asian="bold"/>
    </style:style>
    <style:style style:name="T1044" style:family="text">
      <style:text-properties fo:font-size="7.5pt" fo:letter-spacing="-0.0047in" fo:font-weight="bold" style:font-size-asian="7.5pt" style:font-weight-asian="bold"/>
    </style:style>
    <style:style style:name="T1045" style:family="text">
      <style:text-properties fo:font-size="7.5pt" fo:letter-spacing="-0.0043in" fo:font-weight="bold" style:font-size-asian="7.5pt" style:font-weight-asian="bold"/>
    </style:style>
    <style:style style:name="T1046" style:family="text">
      <style:text-properties fo:font-size="7.5pt" fo:letter-spacing="-0.0071in" style:font-size-asian="7.5pt"/>
    </style:style>
    <style:style style:name="T1047" style:family="text">
      <style:text-properties fo:font-size="7.5pt" fo:letter-spacing="-0.0071in" fo:font-weight="bold" style:font-size-asian="7.5pt" style:font-weight-asian="bold"/>
    </style:style>
    <style:style style:name="T1048" style:family="text">
      <style:text-properties fo:font-size="7.5pt" fo:letter-spacing="-0.0035in" fo:font-weight="bold" style:font-size-asian="7.5pt" style:font-weight-asian="bold"/>
    </style:style>
    <style:style style:name="T1049" style:family="text">
      <style:text-properties fo:font-size="7.5pt" fo:letter-spacing="-0.0063in" fo:font-weight="bold" style:font-size-asian="7.5pt" style:font-weight-asian="bold"/>
    </style:style>
    <style:style style:name="T1050" style:family="text">
      <style:text-properties fo:font-size="7.5pt" fo:letter-spacing="-0.0063in" style:font-size-asian="7.5pt"/>
    </style:style>
    <style:style style:name="T1051" style:family="text">
      <style:text-properties fo:font-size="7.5pt" fo:letter-spacing="-0.0016in" fo:font-weight="bold" style:font-size-asian="7.5pt" style:font-weight-asian="bold"/>
    </style:style>
    <style:style style:name="T1052" style:family="text">
      <style:text-properties fo:font-size="7.5pt" fo:letter-spacing="0.0063in" fo:font-weight="bold" style:font-size-asian="7.5pt" style:font-weight-asian="bold"/>
    </style:style>
    <style:style style:name="T1053" style:family="text">
      <style:text-properties fo:font-size="7.5pt" fo:letter-spacing="-0.0055in" style:font-size-asian="7.5pt"/>
    </style:style>
    <style:style style:name="T1054" style:family="text">
      <style:text-properties fo:font-size="7.5pt" fo:font-style="italic" style:font-size-asian="7.5pt" style:font-style-asian="italic"/>
    </style:style>
    <style:style style:name="T1055" style:family="text">
      <style:text-properties fo:font-size="7.5pt" fo:letter-spacing="-0.0028in" style:font-size-asian="7.5pt"/>
    </style:style>
    <style:style style:name="T1056" style:family="text">
      <style:text-properties fo:font-size="7.5pt" fo:letter-spacing="-0.0055in" fo:font-weight="bold" style:font-size-asian="7.5pt" style:font-weight-asian="bold"/>
    </style:style>
    <style:style style:name="T1057" style:family="text">
      <style:text-properties fo:font-size="7.5pt" fo:letter-spacing="0.0193in" fo:font-weight="bold" style:font-size-asian="7.5pt" style:font-weight-asian="bold"/>
    </style:style>
    <style:style style:name="T1058" style:family="text">
      <style:text-properties fo:font-size="7.5pt" fo:letter-spacing="0.0189in" style:font-size-asian="7.5pt"/>
    </style:style>
    <style:style style:name="T1059" style:family="text">
      <style:text-properties fo:font-size="7.5pt" fo:letter-spacing="0.0173in" fo:font-weight="bold" style:font-size-asian="7.5pt" style:font-weight-asian="bold"/>
    </style:style>
    <style:style style:name="T1060" style:family="text">
      <style:text-properties style:font-name="Calibri2" fo:font-size="8pt" fo:font-weight="bold" style:font-size-asian="8pt" style:font-weight-asian="bold" style:text-scale="105%"/>
    </style:style>
    <style:style style:name="T1061" style:family="text">
      <style:text-properties style:font-name="Calibri2" fo:font-size="8pt" fo:letter-spacing="-0.0071in" fo:font-weight="bold" style:font-size-asian="8pt" style:font-weight-asian="bold" style:text-scale="105%"/>
    </style:style>
    <style:style style:name="T1062" style:family="text">
      <style:text-properties style:font-name="Calibri2" fo:font-size="8pt" fo:letter-spacing="-0.0063in" fo:font-weight="bold" style:font-size-asian="8pt" style:font-weight-asian="bold" style:text-scale="105%"/>
    </style:style>
    <style:style style:name="T1063" style:family="text">
      <style:text-properties style:font-name="Calibri2" fo:font-size="8pt" fo:letter-spacing="0.028in" fo:font-weight="bold" style:font-size-asian="8pt" style:font-weight-asian="bold" style:text-scale="105%"/>
    </style:style>
    <style:style style:name="T1064" style:family="text">
      <style:text-properties style:font-name="Calibri2" fo:font-size="8pt" style:font-size-asian="8pt" style:text-scale="105%"/>
    </style:style>
    <style:style style:name="T1065" style:family="text">
      <style:text-properties style:font-name="Calibri2" fo:font-size="8pt" fo:letter-spacing="0.028in" style:font-size-asian="8pt" style:text-scale="105%"/>
    </style:style>
    <style:style style:name="T1066" style:family="text">
      <style:text-properties style:font-name="Calibri2" fo:font-size="8pt" style:text-underline-style="solid" style:text-underline-width="auto" style:text-underline-color="font-color" fo:font-weight="bold" style:font-size-asian="8pt" style:font-weight-asian="bold" style:text-scale="105%"/>
    </style:style>
    <style:style style:name="T1067" style:family="text">
      <style:text-properties style:font-name="Calibri2" fo:font-size="8pt" style:text-underline-style="none" style:font-size-asian="8pt" style:text-scale="105%"/>
    </style:style>
    <style:style style:name="T1068" style:family="text">
      <style:text-properties style:font-name="Calibri2" fo:font-size="8pt" fo:letter-spacing="0.028in" style:text-underline-style="none" style:font-size-asian="8pt" style:text-scale="105%"/>
    </style:style>
    <style:style style:name="T1069" style:family="text">
      <style:text-properties style:font-name="Calibri2" fo:font-size="8pt" fo:letter-spacing="-0.0071in" style:text-underline-style="none" style:font-size-asian="8pt" style:text-scale="105%"/>
    </style:style>
    <style:style style:name="T1070" style:family="text">
      <style:text-properties style:font-name="Calibri2" fo:font-size="8pt" fo:letter-spacing="-0.0063in" style:text-underline-style="none" style:font-size-asian="8pt" style:text-scale="105%"/>
    </style:style>
    <style:style style:name="T1071" style:family="text">
      <style:text-properties style:font-name="Calibri2" fo:font-size="8pt" fo:letter-spacing="-0.0063in" style:text-underline-style="solid" style:text-underline-width="auto" style:text-underline-color="font-color" fo:font-weight="bold" style:font-size-asian="8pt" style:font-weight-asian="bold" style:text-scale="105%"/>
    </style:style>
    <style:style style:name="T1072" style:family="text">
      <style:text-properties style:font-name="Calibri2" fo:font-size="8pt" fo:letter-spacing="-0.0071in" style:text-underline-style="solid" style:text-underline-width="auto" style:text-underline-color="font-color" fo:font-weight="bold" style:font-size-asian="8pt" style:font-weight-asian="bold" style:text-scale="105%"/>
    </style:style>
    <style:style style:name="T1073" style:family="text">
      <style:text-properties style:font-name="Calibri2" fo:font-size="8pt" fo:letter-spacing="0.028in" style:text-underline-style="none" fo:font-weight="bold" style:font-size-asian="8pt" style:font-weight-asian="bold" style:text-scale="105%"/>
    </style:style>
    <style:style style:name="T1074" style:family="text">
      <style:text-properties style:font-name="Calibri2"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1075" style:family="text">
      <style:text-properties style:font-name="Calibri2" fo:font-size="8pt" fo:letter-spacing="-0.0043in" style:text-underline-style="solid" style:text-underline-width="auto" style:text-underline-color="font-color" fo:font-weight="bold" style:font-size-asian="8pt" style:font-weight-asian="bold" style:text-scale="105%"/>
    </style:style>
    <style:style style:name="T1076" style:family="text">
      <style:text-properties style:font-name="Calibri2" fo:font-size="8pt" fo:letter-spacing="-0.0055in" style:text-underline-style="none" style:font-size-asian="8pt" style:text-scale="105%"/>
    </style:style>
    <style:style style:name="T1077" style:family="text">
      <style:text-properties style:font-name="Calibri2" fo:font-size="8pt" fo:letter-spacing="-0.0016in" style:text-underline-style="none" style:font-size-asian="8pt" style:text-scale="105%"/>
    </style:style>
    <style:style style:name="T1078" style:family="text">
      <style:text-properties style:font-name="Calibri2" fo:font-size="8pt" fo:letter-spacing="-0.0043in" style:text-underline-style="none" style:font-size-asian="8pt" style:text-scale="105%"/>
    </style:style>
    <style:style style:name="T1079" style:family="text">
      <style:text-properties style:font-name="Calibri2" fo:font-size="8pt" fo:letter-spacing="0.0173in" style:text-underline-style="none" style:font-size-asian="8pt" style:text-scale="105%"/>
    </style:style>
    <style:style style:name="T1080" style:family="text">
      <style:text-properties style:font-name="Times New Roman" style:text-underline-style="solid" style:text-underline-width="bold" style:text-underline-color="font-color"/>
    </style:style>
    <style:style style:name="T1081" style:family="text">
      <style:text-properties style:font-name="Times New Roman" fo:letter-spacing="0.011in" style:text-underline-style="solid" style:text-underline-width="bold" style:text-underline-color="font-color"/>
    </style:style>
    <style:style style:name="T1082" style:family="text">
      <style:text-properties style:font-name="Times New Roman" fo:letter-spacing="0.0118in" style:text-underline-style="solid" style:text-underline-width="bold" style:text-underline-color="font-color"/>
    </style:style>
    <style:style style:name="T1083" style:family="text">
      <style:text-properties style:font-name="Times New Roman" fo:letter-spacing="-0.0016in" style:text-underline-style="solid" style:text-underline-width="bold" style:text-underline-color="font-color"/>
    </style:style>
    <style:style style:name="T1084" style:family="text">
      <style:text-properties fo:color="#000009" style:font-name="Times New Roman" style:text-scale="105%"/>
    </style:style>
    <style:style style:name="T1085" style:family="text">
      <style:text-properties fo:color="#000009" style:font-name="Times New Roman" fo:letter-spacing="-0.0083in" style:text-scale="105%"/>
    </style:style>
    <style:style style:name="T1086" style:family="text">
      <style:text-properties fo:color="#000009" style:font-name="Times New Roman" fo:letter-spacing="-0.0075in" style:text-scale="105%"/>
    </style:style>
    <style:style style:name="T1087" style:family="text">
      <style:text-properties style:font-name="Times New Roman" fo:font-size="8.5pt" fo:font-weight="bold" style:font-size-asian="8.5pt" style:font-weight-asian="bold" style:text-scale="105%"/>
    </style:style>
    <style:style style:name="T1088" style:family="text">
      <style:text-properties style:font-name="Times New Roman" fo:font-size="8.5pt" style:font-size-asian="8.5pt" style:text-scale="105%"/>
    </style:style>
    <style:style style:name="T1089" style:family="text">
      <style:text-properties style:font-name="Times New Roman" fo:font-size="6pt" style:font-size-asian="6pt" style:text-scale="105%"/>
    </style:style>
    <style:style style:name="T1090" style:family="text">
      <style:text-properties style:font-name="Times New Roman" fo:font-size="8.5pt" fo:letter-spacing="0.028in" style:font-size-asian="8.5pt" style:text-scale="105%"/>
    </style:style>
    <style:style style:name="T1091" style:family="text">
      <style:text-properties style:font-name="Times New Roman" fo:font-size="8.5pt" fo:letter-spacing="-0.0028in" style:font-size-asian="8.5pt" style:text-scale="105%"/>
    </style:style>
    <style:style style:name="T1092" style:family="text">
      <style:text-properties style:font-name="Times New Roman" fo:font-size="8.5pt" fo:letter-spacing="-0.0008in" style:font-size-asian="8.5pt" style:text-scale="105%"/>
    </style:style>
    <style:style style:name="T1093" style:family="text">
      <style:text-properties style:font-name="Times New Roman" fo:font-size="8.5pt" fo:letter-spacing="-0.002in" style:font-size-asian="8.5pt" style:text-scale="105%"/>
    </style:style>
    <style:style style:name="T1094" style:family="text">
      <style:text-properties style:font-name="Times New Roman" fo:font-size="8.5pt" fo:letter-spacing="-0.0028in" fo:font-weight="bold" style:font-size-asian="8.5pt" style:font-weight-asian="bold" style:text-scale="105%"/>
    </style:style>
    <style:style style:name="T1095" style:family="text">
      <style:text-properties style:font-name="Times New Roman" fo:font-size="8.5pt" fo:font-style="italic" style:font-size-asian="8.5pt" style:font-style-asian="italic" style:text-scale="105%"/>
    </style:style>
    <style:style style:name="T1096" style:family="text">
      <style:text-properties style:font-name="Times New Roman" fo:font-size="8.5pt" fo:letter-spacing="-0.0043in" fo:font-style="italic" style:font-size-asian="8.5pt" style:font-style-asian="italic" style:text-scale="105%"/>
    </style:style>
    <style:style style:name="T1097" style:family="text">
      <style:text-properties style:font-name="Times New Roman" fo:font-size="8.5pt" fo:letter-spacing="-0.0035in" style:font-size-asian="8.5pt" style:text-scale="105%"/>
    </style:style>
    <style:style style:name="T1098" style:family="text">
      <style:text-properties style:font-name="Times New Roman" fo:font-size="8.5pt" fo:letter-spacing="-0.0043in" style:font-size-asian="8.5pt" style:text-scale="105%"/>
    </style:style>
    <style:style style:name="T1099" style:family="text">
      <style:text-properties style:font-name="Times New Roman" fo:font-size="8.5pt" fo:letter-spacing="0.0008in" style:font-size-asian="8.5pt" style:text-scale="105%"/>
    </style:style>
    <style:style style:name="T1100" style:family="text">
      <style:text-properties style:font-name="Times New Roman" fo:font-size="8.5pt" fo:letter-spacing="-0.0016in" style:font-size-asian="8.5pt" style:text-scale="105%"/>
    </style:style>
    <style:style style:name="T1101" style:family="text">
      <style:text-properties style:font-name="Times New Roman" fo:font-size="8.5pt" fo:letter-spacing="-0.0071in" style:font-size-asian="8.5pt" style:text-scale="105%"/>
    </style:style>
    <style:style style:name="T1102" style:family="text">
      <style:text-properties style:font-name="Times New Roman" fo:font-size="8.5pt" fo:letter-spacing="-0.0075in" style:font-size-asian="8.5pt" style:text-scale="105%"/>
    </style:style>
    <style:style style:name="T1103" style:family="text">
      <style:text-properties style:font-name="Times New Roman" fo:letter-spacing="-0.0016in" style:text-scale="105%"/>
    </style:style>
    <style:style style:name="T1104" style:family="text">
      <style:text-properties style:font-name="Times New Roman" fo:letter-spacing="0.0016in" style:text-scale="105%"/>
    </style:style>
    <style:style style:name="T1105" style:family="text">
      <style:text-properties style:font-name="Times New Roman" fo:font-size="8.5pt" fo:letter-spacing="-0.0016in" fo:font-weight="bold" style:font-size-asian="8.5pt" style:font-weight-asian="bold" style:text-scale="105%"/>
    </style:style>
    <style:style style:name="T1106" style:family="text">
      <style:text-properties style:font-name="Times New Roman" fo:font-size="8.5pt" fo:letter-spacing="0.002in" fo:font-weight="bold" style:font-size-asian="8.5pt" style:font-weight-asian="bold" style:text-scale="105%"/>
    </style:style>
    <style:style style:name="T1107" style:family="text">
      <style:text-properties style:font-name="Times New Roman" style:text-underline-style="solid" style:text-underline-width="auto" style:text-underline-color="font-color"/>
    </style:style>
    <style:style style:name="T1108" style:family="text">
      <style:text-properties style:font-name="Times New Roman" fo:letter-spacing="-0.0075in" style:text-underline-style="solid" style:text-underline-width="auto" style:text-underline-color="font-color"/>
    </style:style>
    <style:style style:name="T1109" style:family="text">
      <style:text-properties style:font-name="Times New Roman" fo:letter-spacing="-0.0055in" style:text-underline-style="solid" style:text-underline-width="auto" style:text-underline-color="font-color"/>
    </style:style>
    <style:style style:name="T1110" style:family="text">
      <style:text-properties style:font-name="Times New Roman" fo:letter-spacing="-0.0016in" style:text-underline-style="solid" style:text-underline-width="auto" style:text-underline-color="font-color"/>
    </style:style>
    <style:style style:name="T1111" style:family="text">
      <style:text-properties style:font-name="Times New Roman"/>
    </style:style>
    <style:style style:name="T1112" style:family="text">
      <style:text-properties style:font-name="Times New Roman" fo:letter-spacing="0.028in"/>
    </style:style>
    <style:style style:name="T1113" style:family="text">
      <style:text-properties style:font-name="Times New Roman" fo:font-size="8.5pt" fo:font-weight="bold" style:font-size-asian="8.5pt" style:font-weight-asian="bold"/>
    </style:style>
    <style:style style:name="T1114" style:family="text">
      <style:text-properties style:font-name="Times New Roman" fo:font-size="8.5pt" style:font-size-asian="8.5pt"/>
    </style:style>
    <style:style style:name="T1115" style:family="text">
      <style:text-properties style:font-name="Times New Roman" fo:font-size="8.5pt" fo:letter-spacing="0.028in" fo:font-weight="bold" style:font-size-asian="8.5pt" style:font-weight-asian="bold"/>
    </style:style>
    <style:style style:name="T1116" style:family="text">
      <style:text-properties style:font-name="Times New Roman" fo:font-size="8.5pt" fo:letter-spacing="-0.0008in" style:font-size-asian="8.5pt"/>
    </style:style>
    <style:style style:name="T1117" style:family="text">
      <style:text-properties style:font-name="Times New Roman" fo:font-size="8.5pt" fo:letter-spacing="-0.0016in" style:font-size-asian="8.5pt"/>
    </style:style>
    <style:style style:name="T1118" style:family="text">
      <style:text-properties style:font-name="Times New Roman" fo:font-size="8.5pt" fo:font-style="italic" fo:font-weight="bold" style:font-size-asian="8.5pt" style:font-style-asian="italic" style:font-weight-asian="bold"/>
    </style:style>
    <style:style style:name="T1119" style:family="text">
      <style:text-properties style:font-name="Times New Roman" fo:font-size="8.5pt" fo:letter-spacing="-0.0043in" fo:font-style="italic" fo:font-weight="bold" style:font-size-asian="8.5pt" style:font-style-asian="italic" style:font-weight-asian="bold"/>
    </style:style>
    <style:style style:name="T1120" style:family="text">
      <style:text-properties style:font-name="Times New Roman" fo:font-size="8.5pt" fo:letter-spacing="-0.0035in" fo:font-style="italic" fo:font-weight="bold" style:font-size-asian="8.5pt" style:font-style-asian="italic" style:font-weight-asian="bold"/>
    </style:style>
    <style:style style:name="T1121" style:family="text">
      <style:text-properties style:font-name="Times New Roman" fo:font-size="8.5pt" fo:letter-spacing="-0.0016in" fo:font-style="italic" fo:font-weight="bold" style:font-size-asian="8.5pt" style:font-style-asian="italic" style:font-weight-asian="bold"/>
    </style:style>
    <style:style style:name="T1122" style:family="text">
      <style:text-properties style:font-name="Times New Roman" fo:font-size="8.5pt" fo:letter-spacing="-0.0028in" fo:font-style="italic" fo:font-weight="bold" style:font-size-asian="8.5pt" style:font-style-asian="italic" style:font-weight-asian="bold"/>
    </style:style>
    <style:style style:name="T1123" style:family="text">
      <style:text-properties style:font-name="Times New Roman" fo:font-size="9.5pt" style:text-underline-style="solid" style:text-underline-width="auto" style:text-underline-color="font-color" fo:font-weight="bold" style:font-size-asian="9.5pt" style:font-weight-asian="bold"/>
    </style:style>
    <style:style style:name="T1124" style:family="text">
      <style:text-properties style:font-name="Times New Roman" fo:font-size="9.5pt" fo:letter-spacing="0.011in" style:text-underline-style="solid" style:text-underline-width="auto" style:text-underline-color="font-color" fo:font-weight="bold" style:font-size-asian="9.5pt" style:font-weight-asian="bold"/>
    </style:style>
    <style:style style:name="T1125" style:family="text">
      <style:text-properties style:font-name="Times New Roman" fo:font-size="9.5pt" fo:letter-spacing="-0.0016in" style:text-underline-style="solid" style:text-underline-width="auto" style:text-underline-color="font-color" fo:font-weight="bold" style:font-size-asian="9.5pt" style:font-weight-asian="bold"/>
    </style:style>
    <style:style style:name="T1126" style:family="text">
      <style:text-properties style:font-name="Times New Roman" fo:letter-spacing="-0.0016in"/>
    </style:style>
    <style:style style:name="T1127" style:family="text">
      <style:text-properties style:font-name="Times New Roman" fo:font-size="8.5pt" fo:letter-spacing="-0.0008in" fo:font-weight="bold" style:font-size-asian="8.5pt" style:font-weight-asian="bold"/>
    </style:style>
    <style:style style:name="T1128" style:family="text">
      <style:text-properties style:font-name="Times New Roman" fo:font-size="6.5pt" style:font-size-asian="6.5pt"/>
    </style:style>
    <style:style style:name="T1129" style:family="text">
      <style:text-properties style:font-name="Times New Roman" fo:font-size="6.5pt" fo:letter-spacing="0.0043in" style:font-size-asian="6.5pt"/>
    </style:style>
    <style:style style:name="T1130" style:family="text">
      <style:text-properties style:font-name="Times New Roman" fo:font-size="6.5pt" fo:letter-spacing="-0.0016in" style:font-size-asian="6.5pt"/>
    </style:style>
    <style:style style:name="T1131" style:family="text">
      <style:text-properties style:font-name="Times New Roman" fo:font-size="6.5pt" fo:letter-spacing="0.0047in" style:font-size-asian="6.5pt"/>
    </style:style>
    <style:style style:name="T1132" style:family="text">
      <style:text-properties style:font-name="Times New Roman" fo:font-size="6.5pt" fo:letter-spacing="0.0028in" style:font-size-asian="6.5pt"/>
    </style:style>
    <style:style style:name="T1133" style:family="text">
      <style:text-properties style:font-name="Times New Roman" fo:font-size="6.5pt" fo:letter-spacing="0.0035in" style:font-size-asian="6.5pt"/>
    </style:style>
    <style:style style:name="T1134" style:family="text">
      <style:text-properties style:font-name="Times New Roman" fo:font-size="8.5pt" fo:letter-spacing="-0.0047in" fo:font-weight="bold" style:font-size-asian="8.5pt" style:font-weight-asian="bold"/>
    </style:style>
    <style:style style:name="T1135" style:family="text">
      <style:text-properties style:font-name="Times New Roman" fo:font-size="8.5pt" fo:letter-spacing="-0.0047in" style:font-size-asian="8.5pt"/>
    </style:style>
    <style:style style:name="T1136" style:family="text">
      <style:text-properties style:font-name="Times New Roman" fo:font-size="8.5pt" fo:letter-spacing="-0.0043in" style:font-size-asian="8.5pt"/>
    </style:style>
    <style:style style:name="T1137" style:family="text">
      <style:text-properties style:font-name="Times New Roman" fo:font-size="8.5pt" fo:letter-spacing="-0.0071in" style:font-size-asian="8.5pt"/>
    </style:style>
    <style:style style:name="T1138" style:family="text">
      <style:text-properties style:font-name="Times New Roman" fo:font-size="8.5pt" fo:letter-spacing="-0.0055in" style:font-size-asian="8.5pt"/>
    </style:style>
    <style:style style:name="T1139" style:family="text">
      <style:text-properties style:font-name="Times New Roman" fo:font-size="8.5pt" fo:letter-spacing="-0.0063in" style:font-size-asian="8.5pt"/>
    </style:style>
    <style:style style:name="T1140" style:family="text">
      <style:text-properties style:font-name="Times New Roman" fo:font-size="8pt" fo:font-style="italic" fo:font-weight="bold" style:font-size-asian="8pt" style:font-style-asian="italic" style:font-weight-asian="bold"/>
    </style:style>
    <style:style style:name="T1141" style:family="text">
      <style:text-properties style:font-name="Times New Roman" fo:font-size="8pt" fo:letter-spacing="-0.0035in" fo:font-style="italic" fo:font-weight="bold" style:font-size-asian="8pt" style:font-style-asian="italic" style:font-weight-asian="bold"/>
    </style:style>
    <style:style style:name="T1142" style:family="text">
      <style:text-properties style:font-name="Times New Roman" fo:font-size="8pt" fo:letter-spacing="-0.0016in" fo:font-style="italic" fo:font-weight="bold" style:font-size-asian="8pt" style:font-style-asian="italic" style:font-weight-asian="bold"/>
    </style:style>
    <style:style style:name="T1143" style:family="text">
      <style:text-properties style:font-name="Times New Roman" fo:font-size="8pt" fo:letter-spacing="-0.0055in" fo:font-style="italic" fo:font-weight="bold" style:font-size-asian="8pt" style:font-style-asian="italic" style:font-weight-asian="bold"/>
    </style:style>
    <style:style style:name="T1144" style:family="text">
      <style:text-properties fo:letter-spacing="0.0063in" style:text-underline-style="solid" style:text-underline-width="bold" style:text-underline-color="font-color"/>
    </style:style>
    <style:style style:name="T1145" style:family="text">
      <style:text-properties style:text-underline-style="solid" style:text-underline-width="bold" style:text-underline-color="font-color"/>
    </style:style>
    <style:style style:name="T1146" style:family="text">
      <style:text-properties fo:letter-spacing="-0.0016in" style:text-underline-style="solid" style:text-underline-width="bold" style:text-underline-color="font-color"/>
    </style:style>
    <style:style style:name="T1147" style:family="text">
      <style:text-properties style:font-name="Times New Roman" fo:font-size="9pt" fo:font-weight="bold" style:font-size-asian="9pt" style:font-weight-asian="bold"/>
    </style:style>
    <style:style style:name="T1148" style:family="text">
      <style:text-properties style:font-name="Times New Roman" fo:font-size="9pt" style:font-size-asian="9pt"/>
    </style:style>
    <style:style style:name="T1149" style:family="text">
      <style:text-properties style:font-name="Times New Roman" fo:font-size="9pt" fo:letter-spacing="0.0189in" style:font-size-asian="9pt"/>
    </style:style>
    <style:style style:name="T1150" style:family="text">
      <style:text-properties style:font-name="Times New Roman" fo:font-size="9pt" fo:letter-spacing="0.0256in" style:font-size-asian="9pt"/>
    </style:style>
    <style:style style:name="T1151" style:family="text">
      <style:text-properties style:font-name="Times New Roman" fo:font-size="9pt" fo:letter-spacing="0.0134in" style:font-size-asian="9pt"/>
    </style:style>
    <style:style style:name="T1152" style:family="text">
      <style:text-properties style:font-name="Times New Roman" fo:font-size="9pt" fo:letter-spacing="0.011in" style:font-size-asian="9pt"/>
    </style:style>
    <style:style style:name="T1153" style:family="text">
      <style:text-properties style:font-name="Times New Roman" fo:font-size="9pt" fo:letter-spacing="0.0181in" style:font-size-asian="9pt"/>
    </style:style>
    <style:style style:name="T1154" style:family="text">
      <style:text-properties style:font-name="Times New Roman" fo:font-size="9pt" fo:letter-spacing="0.0555in" style:font-size-asian="9pt"/>
    </style:style>
    <style:style style:name="T1155" style:family="text">
      <style:text-properties style:font-name="Times New Roman" fo:font-size="9pt" fo:letter-spacing="0.0043in" style:font-size-asian="9pt"/>
    </style:style>
    <style:style style:name="T1156" style:family="text">
      <style:text-properties style:font-name="Times New Roman" fo:font-size="9pt" fo:letter-spacing="0.0047in" style:font-size-asian="9pt"/>
    </style:style>
    <style:style style:name="T1157" style:family="text">
      <style:text-properties style:font-name="Times New Roman" fo:font-size="9pt" fo:letter-spacing="-0.0016in" style:font-size-asian="9pt"/>
    </style:style>
    <style:style style:name="T1158" style:family="text">
      <style:text-properties style:font-name="Times New Roman" fo:font-size="9pt" fo:letter-spacing="0.0063in" fo:font-weight="bold" style:font-size-asian="9pt" style:font-weight-asian="bold"/>
    </style:style>
    <style:style style:name="T1159" style:family="text">
      <style:text-properties style:font-name="Times New Roman" fo:font-size="9pt" fo:letter-spacing="-0.0016in" fo:font-weight="bold" style:font-size-asian="9pt" style:font-weight-asian="bold"/>
    </style:style>
    <style:style style:name="T1160" style:family="text">
      <style:text-properties style:font-name="Times New Roman" fo:font-size="11pt" fo:letter-spacing="-0.0016in" style:text-underline-style="solid" style:text-underline-width="bold" style:text-underline-color="font-color" fo:font-weight="bold" style:font-size-asian="11pt" style:font-weight-asian="bold"/>
    </style:style>
    <style:style style:name="T1161" style:family="text">
      <style:text-properties style:font-name="Times New Roman" fo:font-size="9pt" fo:font-weight="bold" style:font-size-asian="9pt" style:font-weight-asian="bold" style:text-scale="105%"/>
    </style:style>
    <style:style style:name="T1162" style:family="text">
      <style:text-properties style:font-name="Times New Roman" fo:font-size="9pt" style:font-size-asian="9pt" style:text-scale="105%"/>
    </style:style>
    <style:style style:name="T1163" style:family="text">
      <style:text-properties style:font-name="Times New Roman" fo:font-size="9pt" fo:letter-spacing="-0.0016in" fo:font-weight="bold" style:font-size-asian="9pt" style:font-weight-asian="bold" style:text-scale="105%"/>
    </style:style>
    <style:style style:name="T1164" style:family="text">
      <style:text-properties style:font-name="Times New Roman" fo:font-size="9pt" fo:letter-spacing="-0.0016in" style:font-size-asian="9pt" style:text-scale="105%"/>
    </style:style>
    <style:style style:name="T1165" style:family="text">
      <style:text-properties style:font-name="Times New Roman" fo:font-size="9pt" fo:letter-spacing="0.011in" style:font-size-asian="9pt" style:text-scale="105%"/>
    </style:style>
    <style:style style:name="T1166" style:family="text">
      <style:text-properties style:font-name="Times New Roman" fo:font-size="9pt" fo:letter-spacing="0.0146in" style:font-size-asian="9pt" style:text-scale="105%"/>
    </style:style>
    <style:style style:name="T1167" style:family="text">
      <style:text-properties style:font-name="Times New Roman" fo:font-size="9pt" fo:letter-spacing="0.0118in" style:font-size-asian="9pt" style:text-scale="105%"/>
    </style:style>
    <style:style style:name="T1168" style:family="text">
      <style:text-properties style:font-name="Times New Roman" fo:font-size="9pt" fo:letter-spacing="0.0154in" style:font-size-asian="9pt" style:text-scale="105%"/>
    </style:style>
    <style:style style:name="T1169" style:family="text">
      <style:text-properties style:font-name="Times New Roman" fo:font-size="9pt" fo:letter-spacing="0.0071in" style:font-size-asian="9pt" style:text-scale="105%"/>
    </style:style>
    <style:style style:name="T1170" style:family="text">
      <style:text-properties style:font-name="Times New Roman" fo:font-size="9pt" fo:letter-spacing="-0.0028in" style:font-size-asian="9pt" style:text-scale="105%"/>
    </style:style>
    <style:style style:name="T1171" style:family="text">
      <style:text-properties style:font-name="Times New Roman" fo:font-size="9pt" fo:letter-spacing="-0.0047in" style:font-size-asian="9pt" style:text-scale="105%"/>
    </style:style>
    <style:style style:name="T1172" style:family="text">
      <style:text-properties style:font-name="Times New Roman" fo:font-size="9pt" fo:letter-spacing="-0.0035in" style:font-size-asian="9pt" style:text-scale="105%"/>
    </style:style>
    <style:style style:name="T1173" style:family="text">
      <style:text-properties style:font-name="Times New Roman" fo:font-size="9pt" fo:letter-spacing="-0.0043in" style:font-size-asian="9pt" style:text-scale="105%"/>
    </style:style>
    <style:style style:name="T1174" style:family="text">
      <style:text-properties style:font-name="Times New Roman" fo:font-size="9pt" fo:letter-spacing="-0.0008in" style:font-size-asian="9pt" style:text-scale="105%"/>
    </style:style>
    <style:style style:name="T1175" style:family="text">
      <style:text-properties style:font-name="Times New Roman" fo:font-size="9pt" fo:letter-spacing="-0.0071in" style:font-size-asian="9pt" style:text-scale="105%"/>
    </style:style>
    <style:style style:name="T1176" style:family="text">
      <style:text-properties style:font-name="Times New Roman" fo:font-size="9pt" fo:letter-spacing="-0.0063in" style:font-size-asian="9pt" style:text-scale="105%"/>
    </style:style>
    <style:style style:name="T1177" style:family="text">
      <style:text-properties fo:letter-spacing="0.0173in"/>
    </style:style>
    <style:style style:name="T1178" style:family="text">
      <style:text-properties fo:letter-spacing="0.0181in"/>
    </style:style>
    <style:style style:name="T1179" style:family="text">
      <style:text-properties style:font-name="Times New Roman" fo:font-size="9pt" fo:letter-spacing="0.0118in" fo:font-weight="bold" style:font-size-asian="9pt" style:font-weight-asian="bold"/>
    </style:style>
    <style:style style:name="T1180" style:family="text">
      <style:text-properties fo:letter-spacing="0.0016in" style:text-underline-style="solid" style:text-underline-width="bold" style:text-underline-color="font-color"/>
    </style:style>
    <style:style style:name="T1181" style:family="text">
      <style:text-properties style:font-name="Times New Roman" fo:font-size="6pt" style:font-size-asian="6pt"/>
    </style:style>
    <style:style style:name="T1182" style:family="text">
      <style:text-properties style:font-name="Times New Roman" fo:font-size="9pt" fo:letter-spacing="0.028in" fo:font-weight="bold" style:font-size-asian="9pt" style:font-weight-asian="bold"/>
    </style:style>
    <style:style style:name="T1183" style:family="text">
      <style:text-properties style:font-name="Times New Roman" fo:font-size="9pt" fo:letter-spacing="0.028in" style:font-size-asian="9pt"/>
    </style:style>
    <style:style style:name="T1184" style:family="text">
      <style:text-properties style:font-name="Times New Roman" fo:font-size="9pt" fo:font-style="italic" style:font-size-asian="9pt" style:font-style-asian="italic"/>
    </style:style>
    <style:style style:name="T1185" style:family="text">
      <style:text-properties style:font-name="Times New Roman" fo:font-size="9pt" fo:letter-spacing="0.0291in" fo:font-style="italic" style:font-size-asian="9pt" style:font-style-asian="italic"/>
    </style:style>
    <style:style style:name="T1186" style:family="text">
      <style:text-properties style:font-name="Times New Roman" fo:font-size="9pt" fo:letter-spacing="0.0291in" style:font-size-asian="9pt"/>
    </style:style>
    <style:style style:name="T1187" style:family="text">
      <style:text-properties style:font-name="Times New Roman" fo:font-size="9pt" fo:letter-spacing="0.0299in" style:font-size-asian="9pt"/>
    </style:style>
    <style:style style:name="T1188" style:family="text">
      <style:text-properties style:font-name="Times New Roman" fo:font-size="9pt" fo:letter-spacing="0.0283in" style:font-size-asian="9pt"/>
    </style:style>
    <style:style style:name="T1189" style:family="text">
      <style:text-properties style:font-name="Times New Roman" fo:font-size="9pt" fo:letter-spacing="0.0244in" style:font-size-asian="9pt"/>
    </style:style>
    <style:style style:name="T1190" style:family="text">
      <style:text-properties style:font-name="Times New Roman" fo:font-size="9pt" fo:letter-spacing="-0.0035in" style:font-size-asian="9pt"/>
    </style:style>
    <style:style style:name="T1191" style:family="text">
      <style:text-properties style:font-name="Times New Roman" fo:font-size="9pt" fo:letter-spacing="-0.0008in" style:font-size-asian="9pt"/>
    </style:style>
    <style:style style:name="T1192" style:family="text">
      <style:text-properties style:font-name="Times New Roman" fo:font-size="9pt" fo:letter-spacing="0.0008in" style:font-size-asian="9pt"/>
    </style:style>
    <style:style style:name="T1193" style:family="text">
      <style:text-properties style:font-name="Times New Roman" fo:font-size="9pt" fo:letter-spacing="0.0016in" style:font-size-asian="9pt"/>
    </style:style>
    <style:style style:name="T1194" style:family="text">
      <style:text-properties style:font-name="Times New Roman" fo:font-size="9pt" fo:letter-spacing="0.0028in" style:font-size-asian="9pt"/>
    </style:style>
    <style:style style:name="T1195" style:family="text">
      <style:text-properties fo:letter-spacing="0.0043in"/>
    </style:style>
    <style:style style:name="T1196" style:family="text">
      <style:text-properties fo:letter-spacing="-0.002in" style:text-underline-style="solid" style:text-underline-width="bold" style:text-underline-color="font-color"/>
    </style:style>
    <style:style style:name="T1197" style:family="text">
      <style:text-properties style:font-name="Times New Roman" fo:font-size="9pt" fo:letter-spacing="-0.0063in" style:font-size-asian="9pt"/>
    </style:style>
    <style:style style:name="T1198" style:family="text">
      <style:text-properties style:font-name="Times New Roman" fo:font-size="9pt" fo:letter-spacing="-0.0047in" style:font-size-asian="9pt"/>
    </style:style>
    <style:style style:name="T1199" style:family="text">
      <style:text-properties style:font-name="Times New Roman" fo:font-size="9pt" fo:letter-spacing="-0.0028in" style:font-size-asian="9pt"/>
    </style:style>
    <style:style style:name="T1200" style:family="text">
      <style:text-properties style:font-name="Times New Roman" fo:font-size="9pt" fo:letter-spacing="-0.0055in" fo:font-weight="bold" style:font-size-asian="9pt" style:font-weight-asian="bold"/>
    </style:style>
    <style:style style:name="T1201" style:family="text">
      <style:text-properties fo:letter-spacing="-0.0083in" style:text-underline-style="solid" style:text-underline-width="bold" style:text-underline-color="font-color"/>
    </style:style>
    <style:style style:name="T1202" style:family="text">
      <style:text-properties fo:letter-spacing="-0.0075in" style:text-underline-style="solid" style:text-underline-width="bold" style:text-underline-color="font-color"/>
    </style:style>
    <style:style style:name="T1203" style:family="text">
      <style:text-properties style:font-name="Times New Roman" fo:font-size="9pt" fo:letter-spacing="0.0154in" fo:font-weight="bold" style:font-size-asian="9pt" style:font-weight-asian="bold"/>
    </style:style>
    <style:style style:name="T1204" style:family="text">
      <style:text-properties style:font-name="Times New Roman" fo:font-size="9pt" fo:letter-spacing="0.0098in" fo:font-weight="bold" style:font-size-asian="9pt" style:font-weight-asian="bold"/>
    </style:style>
    <style:style style:name="T1205" style:family="text">
      <style:text-properties style:font-name="Times New Roman" fo:font-size="9pt" fo:letter-spacing="0.0161in" fo:font-style="italic" style:font-size-asian="9pt" style:font-style-asian="italic"/>
    </style:style>
    <style:style style:name="T1206" style:family="text">
      <style:text-properties style:font-name="Times New Roman" fo:font-size="9pt" fo:letter-spacing="0.0161in" style:font-size-asian="9pt"/>
    </style:style>
    <style:style style:name="T1207" style:family="text">
      <style:text-properties style:font-name="Times New Roman" fo:font-size="9pt" fo:letter-spacing="0.0165in" style:font-size-asian="9pt"/>
    </style:style>
    <style:style style:name="T1208" style:family="text">
      <style:text-properties style:font-name="Times New Roman" fo:font-size="9pt" fo:letter-spacing="0.0409in" style:font-size-asian="9pt" style:text-scale="150%"/>
    </style:style>
    <style:style style:name="T1209" style:family="text">
      <style:text-properties style:font-name="Times New Roman" fo:font-size="9pt" fo:letter-spacing="0.0154in" style:font-size-asian="9pt"/>
    </style:style>
    <style:style style:name="T1210" style:family="text">
      <style:text-properties style:font-name="Times New Roman" fo:font-size="9pt" fo:letter-spacing="0.0126in" style:font-size-asian="9pt"/>
    </style:style>
    <style:style style:name="T1211" style:family="text">
      <style:text-properties style:font-name="Times New Roman" fo:font-size="9pt" fo:letter-spacing="0.0098in" style:font-size-asian="9pt"/>
    </style:style>
    <style:style style:name="T1212" style:family="text">
      <style:text-properties style:font-name="Times New Roman" fo:font-size="9pt" fo:letter-spacing="-0.0043in" style:font-size-asian="9pt"/>
    </style:style>
    <style:style style:name="T1213" style:family="text">
      <style:text-properties style:font-name="Times New Roman" fo:font-size="9pt" fo:letter-spacing="-0.002in" style:font-size-asian="9pt"/>
    </style:style>
    <style:style style:name="T1214" style:family="text">
      <style:text-properties fo:letter-spacing="0.0008in"/>
    </style:style>
    <style:style style:name="T1215" style:family="text">
      <style:text-properties style:font-name="Times New Roman" fo:font-size="9pt" fo:letter-spacing="0.0016in" fo:font-weight="bold" style:font-size-asian="9pt" style:font-weight-asian="bold"/>
    </style:style>
    <style:style style:name="T1216" style:family="text">
      <style:text-properties fo:color="#231f20" style:font-name="Source Sans Pro" fo:font-size="11pt" fo:letter-spacing="-0.0016in" fo:font-weight="bold" style:font-size-asian="11pt" style:font-weight-asian="bold"/>
    </style:style>
    <style:style style:name="T1217" style:family="text">
      <style:text-properties style:font-name="Cambria" fo:font-size="11pt" fo:font-weight="bold" style:font-size-asian="11pt" style:font-weight-asian="bold"/>
    </style:style>
    <style:style style:name="T1218" style:family="text">
      <style:text-properties style:font-name="Cambria" fo:font-size="11pt" fo:letter-spacing="-0.0016in" fo:font-weight="bold" style:font-size-asian="11pt" style:font-weight-asian="bold"/>
    </style:style>
    <style:style style:name="T1219" style:family="text">
      <style:text-properties style:font-name="Cambria" fo:font-size="11pt" fo:letter-spacing="-0.0008in" fo:font-weight="bold" style:font-size-asian="11pt" style:font-weight-asian="bold"/>
    </style:style>
    <style:style style:name="T1220" style:family="text">
      <style:text-properties style:font-name="Cambria" fo:font-size="11pt" fo:letter-spacing="-0.0043in" fo:font-weight="bold" style:font-size-asian="11pt" style:font-weight-asian="bold"/>
    </style:style>
    <style:style style:name="T1221" style:family="text">
      <style:text-properties style:font-name="Cambria" fo:font-size="11pt" fo:letter-spacing="-0.0028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2" style:family="text">
      <style:text-properties style:font-name="Cambria" fo:font-size="11pt" fo:letter-spacing="-0.0063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3" style:family="text">
      <style:text-properties style:font-name="Cambria" fo:font-size="11pt" fo:letter-spacing="-0.0055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4" style:family="text">
      <style:text-properties style:font-name="Cambria" fo:font-size="11pt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5" style:family="text">
      <style:text-properties style:font-name="Cambria" fo:font-size="11pt" fo:font-weight="bold" style:font-family-asian="Cambria" style:font-family-generic-asian="system" style:font-pitch-asian="variable" style:font-size-asian="11pt" style:font-weight-asian="bold" style:font-family-complex="Cambria" style:font-family-generic-complex="system" style:font-pitch-complex="variable" style:font-size-complex="11pt" style:font-weight-complex="bold"/>
    </style:style>
    <style:style style:name="T1226" style:family="text">
      <style:text-properties style:font-name="Cambria" fo:font-size="11pt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 style:text-scale="95%"/>
    </style:style>
    <style:style style:name="T1227" style:family="text">
      <style:text-properties style:font-name="Cambria" fo:font-size="11pt" fo:letter-spacing="-0.0043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8" style:family="text">
      <style:text-properties style:font-name="Cambria" fo:font-size="11pt" fo:letter-spacing="-0.0016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29" style:family="text">
      <style:text-properties style:font-name="Cambria" fo:font-size="11pt" fo:letter-spacing="-0.0047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30" style:family="text">
      <style:text-properties style:font-name="Cambria" fo:font-size="11pt" fo:letter-spacing="-0.0035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31" style:family="text">
      <style:text-properties style:font-name="Cambria" fo:font-size="11pt" fo:letter-spacing="-0.0016in" fo:font-weight="bold" style:font-family-asian="Cambria" style:font-family-generic-asian="system" style:font-pitch-asian="variable" style:font-size-asian="11pt" style:font-weight-asian="bold" style:font-family-complex="Cambria" style:font-family-generic-complex="system" style:font-pitch-complex="variable" style:font-size-complex="11pt" style:font-weight-complex="bold"/>
    </style:style>
    <style:style style:name="T1232" style:family="text">
      <style:text-properties style:font-name="Cambria" fo:font-size="11pt" fo:letter-spacing="-0.0055in" fo:font-weight="bold" style:font-family-asian="Cambria" style:font-family-generic-asian="system" style:font-pitch-asian="variable" style:font-size-asian="11pt" style:font-weight-asian="bold" style:font-family-complex="Cambria" style:font-family-generic-complex="system" style:font-pitch-complex="variable" style:font-size-complex="11pt" style:font-weight-complex="bold"/>
    </style:style>
    <style:style style:name="T1233" style:family="text">
      <style:text-properties style:font-name="Cambria" fo:font-size="11pt" fo:letter-spacing="-0.0047in" fo:font-weight="bold" style:font-family-asian="Cambria" style:font-family-generic-asian="system" style:font-pitch-asian="variable" style:font-size-asian="11pt" style:font-weight-asian="bold" style:font-family-complex="Cambria" style:font-family-generic-complex="system" style:font-pitch-complex="variable" style:font-size-complex="11pt" style:font-weight-complex="bold"/>
    </style:style>
    <style:style style:name="T1234" style:family="text">
      <style:text-properties style:font-name="Cambria" fo:font-size="11pt" fo:letter-spacing="0.0555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35" style:family="text">
      <style:text-properties style:font-name="Cambria" fo:font-size="11pt" fo:letter-spacing="-0.002in" style:font-family-asian="Cambria" style:font-family-generic-asian="system" style:font-pitch-asian="variable" style:font-size-asian="11pt" style:font-family-complex="Cambria" style:font-family-generic-complex="system" style:font-pitch-complex="variable" style:font-size-complex="11pt"/>
    </style:style>
    <style:style style:name="T1236" style:family="text">
      <style:text-properties style:font-name="Cambria"/>
    </style:style>
    <style:style style:name="T1237" style:family="text">
      <style:text-properties style:font-name="Cambria" fo:letter-spacing="-0.002in"/>
    </style:style>
    <style:style style:name="T1238" style:family="text">
      <style:text-properties style:font-name="Cambria" fo:letter-spacing="-0.0028in"/>
    </style:style>
    <style:style style:name="T1239" style:family="text">
      <style:text-properties style:font-name="Cambria" fo:font-size="11pt" style:font-size-asian="11pt"/>
    </style:style>
    <style:style style:name="T1240" style:family="text">
      <style:text-properties style:font-name="Cambria" fo:font-size="11pt" fo:letter-spacing="-0.0063in" style:font-size-asian="11pt"/>
    </style:style>
    <style:style style:name="T1241" style:family="text">
      <style:text-properties style:font-name="Cambria" fo:font-size="11pt" fo:letter-spacing="-0.0016in" style:font-size-asian="11pt"/>
    </style:style>
    <style:style style:name="T1242" style:family="text">
      <style:text-properties fo:color="#ffffff" style:font-name="Source Sans Pro" fo:font-size="10pt" style:font-size-asian="10pt"/>
    </style:style>
    <style:style style:name="T1243" style:family="text">
      <style:text-properties fo:color="#ffffff" style:font-name="Source Sans Pro" fo:font-size="10pt" fo:letter-spacing="-0.0075in" style:font-size-asian="10pt"/>
    </style:style>
    <style:style style:name="T1244" style:family="text">
      <style:text-properties fo:color="#ffffff" style:font-name="Source Sans Pro" fo:font-size="10pt" fo:letter-spacing="-0.0071in" style:font-size-asian="10pt"/>
    </style:style>
    <style:style style:name="T1245" style:family="text">
      <style:text-properties fo:color="#ffffff" style:font-name="Source Sans Pro" fo:font-size="10pt" fo:letter-spacing="-0.0016in" style:font-size-asian="10pt"/>
    </style:style>
    <style:style style:name="T1246" style:family="text">
      <style:text-properties fo:color="#40586f" style:font-name="Lato Black" fo:font-size="6pt" fo:font-weight="bold" style:font-size-asian="6pt" style:font-weight-asian="bold"/>
    </style:style>
    <style:style style:name="T1247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1248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1249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1250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1251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1252" style:family="text">
      <style:text-properties fo:color="#ffffff" style:font-name="Source Sans Pro" fo:font-size="10pt" fo:letter-spacing="-0.0008in" style:font-size-asian="10pt"/>
    </style:style>
    <style:style style:name="T1253" style:family="text">
      <style:text-properties fo:color="#ffffff" style:font-name="Source Sans Pro" fo:font-size="10pt" fo:letter-spacing="-0.0028in" style:font-size-asian="10pt"/>
    </style:style>
    <style:style style:name="T1254" style:family="text">
      <style:text-properties fo:color="#ffffff" style:font-name="Source Sans Pro Semibold" fo:font-size="11pt" fo:font-weight="bold" style:font-size-asian="11pt" style:font-weight-asian="bold"/>
    </style:style>
    <style:style style:name="T1255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T1256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T1257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T1258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T1259" style:family="text">
      <style:text-properties fo:color="#425970" fo:font-size="6pt" fo:font-weight="bold" style:font-size-asian="6pt" style:font-weight-asian="bold"/>
    </style:style>
    <style:style style:name="T1260" style:family="text">
      <style:text-properties fo:color="#647789" fo:font-size="6pt" fo:font-weight="bold" style:font-size-asian="6pt" style:font-weight-asian="bold"/>
    </style:style>
    <style:style style:name="T1261" style:family="text">
      <style:text-properties fo:color="#647789" fo:font-size="6pt" fo:letter-spacing="-0.0063in" fo:font-weight="bold" style:font-size-asian="6pt" style:font-weight-asian="bold"/>
    </style:style>
    <style:style style:name="T1262" style:family="text">
      <style:text-properties fo:color="#425970" fo:font-size="6pt" fo:letter-spacing="-0.0008in" fo:font-weight="bold" style:font-size-asian="6pt" style:font-weight-asian="bold"/>
    </style:style>
    <style:style style:name="T1263" style:family="text">
      <style:text-properties fo:color="#425970" fo:font-size="6pt" fo:letter-spacing="0.0016in" fo:font-weight="bold" style:font-size-asian="6pt" style:font-weight-asian="bold"/>
    </style:style>
    <style:style style:name="T1264" style:family="text">
      <style:text-properties fo:color="#425970" fo:font-size="6pt" fo:letter-spacing="-0.0047in" fo:font-weight="bold" style:font-size-asian="6pt" style:font-weight-asian="bold"/>
    </style:style>
    <style:style style:name="T1265" style:family="text">
      <style:text-properties fo:color="#425970" fo:font-size="6pt" fo:letter-spacing="-0.0016in" fo:font-weight="bold" style:font-size-asian="6pt" style:font-weight-asian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7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9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3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style style:name="fr15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fr16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91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2"/><text:span text:style-name="T5"/><text:span text:style-name="T4"/><text:span text:style-name="T3"/><text:span text:style-name="T2"/><text:span text:style-name="T3"/><text:span text:style-name="T4"/><text:span text:style-name="T6"/><text:span text:style-name="T2"/><text:span text:style-name="T3"/><text:span text:style-name="T4"/><text:span text:style-name="T7"/></text:p>
        <text:p text:style-name="P2"/>
        <text:h text:style-name="Heading_20_1" text:outline-level="2"><text:span text:style-name="T8"/><text:span text:style-name="T9"/><text:span text:style-name="T10"/></text:h>
        <text:p text:style-name="P3"><text:span text:style-name="T11"/><text:span text:style-name="T12"/><text:span text:style-name="T13"/><text:span text:style-name="T14"/><text:span text:style-name="T15"/></text:p>
        <text:p text:style-name="P4"><text:span text:style-name="T13"/><text:span text:style-name="T16"/><text:span text:style-name="T11"/><text:span text:style-name="T16"/><text:span text:style-name="T17"/></text:p>
      </text:section>
      <text:p text:style-name="P5"/>
      <text:p text:style-name="P6"/>
      <text:p text:style-name="P7"/>
      <text:p text:style-name="P8"><draw:frame draw:style-name="fr3" draw:name="Image 19" text:anchor-type="as-char" svg:width="0.7165in" svg:height="0.6457in" draw:z-index="319"><draw:image xlink:href="Pictures/10000001000000890000007C1AA9694F.png" xlink:type="simple" xlink:show="embed" xlink:actuate="onLoad" draw:mime-type="image/png"/></draw:frame></text:p>
      <text:p text:style-name="P6"/>
      <draw:frame draw:style-name="fr1" draw:name="Image87" text:anchor-type="char" svg:x="0.7874in" svg:y="0.6102in" svg:width="6.6953in" svg:height="10.3791in" draw:z-index="111">
        <draw:image xlink:href="Pictures/1000000100000282000003E47812FE38.png" xlink:type="simple" xlink:show="embed" xlink:actuate="onLoad" draw:mime-type="image/png"/>
      </draw:frame>
      <draw:frame draw:style-name="fr2" draw:name="Image89" text:anchor-type="char" svg:x="5.8201in" svg:y="-0.2874in" svg:width="2.0508in" svg:height="1.502in" draw:z-index="328">
        <draw:image xlink:href="Pictures/10000001000000C4000000902B12653D.png" xlink:type="simple" xlink:show="embed" xlink:actuate="onLoad" draw:mime-type="image/png"/>
      </draw:frame>
      <draw:frame draw:style-name="fr2" draw:name="Image90" text:anchor-type="char" svg:x="0.402in" svg:y="-0.2874in" svg:width="2.0508in" svg:height="1.502in" draw:z-index="329">
        <draw:image xlink:href="Pictures/10000001000000C4000000902B12653D.png" xlink:type="simple" xlink:show="embed" xlink:actuate="onLoad" draw:mime-type="image/png"/>
      </draw:frame>
      <text:p text:style-name="P6"/>
      <text:p text:style-name="P6"/>
      <text:p text:style-name="P6"/>
      <text:p text:style-name="P6"/>
      <text:p text:style-name="P6"/>
      <text:p text:style-name="P6"/>
      <text:p text:style-name="P9"/>
      <text:section text:style-name="Sect2" text:name="Section1">
        <text:h text:style-name="P10" text:outline-level="5"><text:span text:style-name="T18">THEODORICO</text:span><text:span text:style-name="T19"> </text:span><text:span text:style-name="T18">DE</text:span><text:span text:style-name="T19"> </text:span><text:span text:style-name="T18">ASSIS</text:span><text:span text:style-name="T20"> </text:span><text:span text:style-name="T21">FERRAÇO</text:span></text:h>
        <text:p text:style-name="P11"><text:span text:style-name="T22">Prefeito</text:span><text:span text:style-name="T22"/></text:p>
        <text:h text:style-name="P12" text:outline-level="5"><text:span text:style-name="T18">JOSÉ</text:span><text:span text:style-name="T19"> </text:span><text:span text:style-name="T18">CARLOS</text:span><text:span text:style-name="T20"> </text:span><text:span text:style-name="T18">CORRÊA</text:span><text:span text:style-name="T19"> </text:span><text:span text:style-name="T18">CARDOSO</text:span><text:span text:style-name="T20"> </text:span><text:span text:style-name="T21">JÚNIOR</text:span></text:h>
        <text:p text:style-name="P13"><text:span text:style-name="T22">Vice-Prefeito</text:span><text:span text:style-name="T22"/></text:p>
      </text:section>
      <text:section text:style-name="Sect1" text:name="Section2"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5"/>
        <text:h text:style-name="P16" text:outline-level="5"><text:span text:style-name="T23">CÂMARA</text:span><text:span text:style-name="T24"> </text:span><text:span text:style-name="T25">MUNICIPAL</text:span><text:span text:style-name="T26"> </text:span><text:span text:style-name="T27">DE</text:span><text:span text:style-name="T28"> </text:span><text:span text:style-name="T29">CACHOEIRO</text:span><text:span text:style-name="T26"> </text:span><text:span text:style-name="T27">DE</text:span><text:span text:style-name="T26"> </text:span><text:span text:style-name="T30">ITAPEMIRIM </text:span></text:h>
        <text:p text:style-name="P17"><draw:frame draw:style-name="fr4" draw:name="Image30" text:anchor-type="char" svg:x="0.7945in" svg:y="0.0661in" svg:width="6.6929in" svg:height="0.0161in" draw:z-index="79"><draw:image xlink:href="Pictures/10000001000002820000000116CD4120.png" xlink:type="simple" xlink:show="embed" xlink:actuate="onLoad" draw:mime-type="image/png"/></draw:frame></text:p>
        <text:p text:style-name="P18"/>
      </text:section>
      <text:section text:style-name="Sect3" text:name="Section3">
        <text:h text:style-name="P19" text:outline-level="8"><draw:frame draw:style-name="fr1" draw:name="Image10" text:anchor-type="char" svg:x="0.0047in" svg:y="2.2626in" svg:width="8.2634in" svg:height="5.8508in" draw:z-index="67"><draw:image xlink:href="Pictures/100000010000031900000231828AFD9C.png" xlink:type="simple" xlink:show="embed" xlink:actuate="onLoad" draw:mime-type="image/png"/></draw:frame><draw:frame draw:style-name="fr5" draw:name="Image88" text:anchor-type="char" svg:x="1.6075in" svg:y="0in" svg:width="6.6602in" svg:height="1.3874in" draw:z-index="327"><draw:image xlink:href="Pictures/100000010000027F0000008534431986.png" xlink:type="simple" xlink:show="embed" xlink:actuate="onLoad" draw:mime-type="image/png"/></draw:frame><text:span text:style-name="T31">Alexandre</text:span><text:span text:style-name="T32"> </text:span><text:span text:style-name="T31">Valdo</text:span><text:span text:style-name="T33"> </text:span><text:span text:style-name="T34">Maitan</text:span></text:h>
        <text:p text:style-name="P20"><text:span text:style-name="T35">Presidente</text:span><text:span text:style-name="T35"/></text:p>
        <text:h text:style-name="P21" text:outline-level="8"><text:span text:style-name="T31">Vitor</text:span><text:span text:style-name="T36"> </text:span><text:span text:style-name="T31">Azevedo</text:span><text:span text:style-name="T37"> </text:span><text:span text:style-name="T31">Fonseca</text:span><text:span text:style-name="T36"> </text:span><text:span text:style-name="T31">de</text:span><text:span text:style-name="T37"> </text:span><text:span text:style-name="T34">Andrade</text:span></text:h>
        <text:p text:style-name="P20"><text:span text:style-name="T38">1º </text:span><text:span text:style-name="T35">Secretário</text:span></text:p>
        <text:h text:style-name="P22" text:outline-level="8"><text:span text:style-name="T31">Fabrício</text:span><text:span text:style-name="T33"> </text:span><text:span text:style-name="T31">da</text:span><text:span text:style-name="T36"> </text:span><text:span text:style-name="T31">Silva</text:span><text:span text:style-name="T36"> </text:span><text:span text:style-name="T34">Martins</text:span></text:h>
        <text:p text:style-name="P23"><text:span text:style-name="T35">Vice-Presidente</text:span><text:span text:style-name="T35"/></text:p>
        <text:h text:style-name="P24" text:outline-level="8"><text:span text:style-name="T31">Marcos</text:span><text:span text:style-name="T39"> </text:span><text:span text:style-name="T31">Salles</text:span><text:span text:style-name="T36"> </text:span><text:span text:style-name="T34">Coelho</text:span></text:h>
        <text:p text:style-name="P23"><text:span text:style-name="T38">2º </text:span><text:span text:style-name="T35">Secretário</text:span></text:p>
      </text:section>
      <text:p text:style-name="P25"><draw:frame draw:style-name="fr1" draw:name="Image11" text:anchor-type="char" svg:x="0.7874in" svg:y="0.6102in" svg:width="6.6953in" svg:height="10.3791in" draw:z-index="68"><draw:image xlink:href="Pictures/1000000100000282000003E47812FE38.png" xlink:type="simple" xlink:show="embed" xlink:actuate="onLoad" draw:mime-type="image/png"/></draw:frame><draw:frame draw:style-name="fr1" draw:name="Image12" text:anchor-type="char" svg:x="0in" svg:y="0in" svg:width="8.2681in" svg:height="11.6929in" draw:z-index="69"><draw:image xlink:href="Pictures/100000010000031900000462B93D9A9C.png" xlink:type="simple" xlink:show="embed" xlink:actuate="onLoad" draw:mime-type="image/png"/></draw:frame></text:p>
      <text:h text:style-name="P26" text:outline-level="4"><draw:frame draw:style-name="fr6" draw:name="Image 41" text:anchor-type="char" svg:x="0.7874in" svg:y="-0.6138in" svg:width="1.2228in" svg:height="1.1008in" draw:z-index="316"><draw:image xlink:href="Pictures/10000001000000EB000000D463A43EBB.png" xlink:type="simple" xlink:show="embed" xlink:actuate="onLoad" draw:mime-type="image/png"/></draw:frame><text:span text:style-name="T31">(…) ESTOU CERCADO DE</text:span><text:span text:style-name="T40"> </text:span><text:span text:style-name="T31">LEMBRANÇAS</text:span><text:span text:style-name="T40"> </text:span><text:span text:style-name="T31">(…). SÃO DEZENAS (…) QUE DESFILAM SEM ORDEM</text:span><text:span text:style-name="T37"> </text:span><text:span text:style-name="T31">,</text:span><text:span text:style-name="T37"> </text:span><text:span text:style-name="T31">COMO</text:span><text:span text:style-name="T37"> </text:span><text:span text:style-name="T31">SE</text:span><text:span text:style-name="T37"> </text:span><text:span text:style-name="T31">EU SONHASSE (…).</text:span></text:h>
      <text:p text:style-name="P27"><text:span text:style-name="T41">Rubem</text:span><text:span text:style-name="T42"> </text:span><text:span text:style-name="T43">Braga</text:span></text:p>
      <text:p text:style-name="P28"/>
      <text:p text:style-name="P6"/>
      <text:p text:style-name="P29"/>
      <text:p text:style-name="P8"><draw:frame draw:style-name="fr3" draw:name="Image 45" text:anchor-type="as-char" svg:width="0.711in" svg:height="0.6402in" draw:z-index="317"><draw:image xlink:href="Pictures/10000001000000890000007B65EB5E14.png" xlink:type="simple" xlink:show="embed" xlink:actuate="onLoad" draw:mime-type="image/png"/></draw:frame></text:p>
      <text:p text:style-name="P30"/>
      <text:section text:style-name="Sect4" text:name="Section4">
        <text:h text:style-name="P31" text:outline-level="6"><draw:frame draw:style-name="fr2" draw:name="Image86" text:anchor-type="char" svg:x="1.6075in" svg:y="-1.5091in" svg:width="6.6602in" svg:height="1.3874in" draw:z-index="326"><draw:image xlink:href="Pictures/100000010000027F000000857E66E3FC.png" xlink:type="simple" xlink:show="embed" xlink:actuate="onLoad" draw:mime-type="image/png"/></draw:frame><text:span text:style-name="T44">ALMIR</text:span><text:span text:style-name="T45"> </text:span><text:span text:style-name="T44">DE SOUZA </text:span><text:span text:style-name="T46">SCHERRER</text:span></text:h>
        <text:p text:style-name="P32"><text:span text:style-name="T47">Secretário</text:span><text:span text:style-name="T48"> </text:span><text:span text:style-name="T47">Executivo</text:span><text:span text:style-name="T48"> </text:span><text:span text:style-name="T47">de</text:span><text:span text:style-name="T49"> </text:span><text:span text:style-name="T50">Comunicação</text:span></text:p>
        <text:p text:style-name="P33"/>
        <text:h text:style-name="P34" text:outline-level="6"><text:span text:style-name="T44">ASTOR</text:span><text:span text:style-name="T51"> </text:span><text:span text:style-name="T44">DILEM</text:span><text:span text:style-name="T52"> </text:span><text:span text:style-name="T44">DOS</text:span><text:span text:style-name="T52"> </text:span><text:span text:style-name="T44">SANTOS</text:span><text:span text:style-name="T52"> </text:span><text:span text:style-name="T46">JUNIOR</text:span></text:h>
        <text:p text:style-name="P32"><text:span text:style-name="T47">Secretário</text:span><text:span text:style-name="T49"> </text:span><text:span text:style-name="T47">Municipal</text:span><text:span text:style-name="T53"> </text:span><text:span text:style-name="T47">de</text:span><text:span text:style-name="T49"> </text:span><text:span text:style-name="T47">Manutenção</text:span><text:span text:style-name="T53"> </text:span><text:span text:style-name="T47">e</text:span><text:span text:style-name="T53"> </text:span><text:span text:style-name="T50">Serviços</text:span></text:p>
        <text:p text:style-name="P35"/>
        <text:h text:style-name="P34" text:outline-level="6"><text:span text:style-name="T44">CLAYTON</text:span><text:span text:style-name="T54"> </text:span><text:span text:style-name="T44">SIQUEIRA</text:span><text:span text:style-name="T54"> </text:span><text:span text:style-name="T44">DO</text:span><text:span text:style-name="T55"> </text:span><text:span text:style-name="T46">NASCIMENTO</text:span></text:h>
        <text:p text:style-name="P32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Segurança</text:span><text:span text:style-name="T49"> </text:span><text:span text:style-name="T47">e</text:span><text:span text:style-name="T49"> </text:span><text:span text:style-name="T50">Trânsito</text:span></text:p>
        <text:p text:style-name="P33"/>
        <text:h text:style-name="P36" text:outline-level="6"><text:span text:style-name="T46">DANIELLY</text:span><text:span text:style-name="T44"> </text:span><text:span text:style-name="T46">BRANDÃO</text:span><text:span text:style-name="T44"> </text:span><text:span text:style-name="T46">TÁVORA</text:span></text:h>
        <text:p text:style-name="P32"><text:span text:style-name="T47">Presidente</text:span><text:span text:style-name="T48"> </text:span><text:span text:style-name="T47">Executiva</text:span><text:span text:style-name="T49"> </text:span><text:span text:style-name="T47">do</text:span><text:span text:style-name="T49"> Ipaci</text:span></text:p>
        <text:p text:style-name="P33"/>
        <text:h text:style-name="P34" text:outline-level="6"><text:span text:style-name="T44">EDER</text:span><text:span text:style-name="T55"> </text:span><text:span text:style-name="T44">BOTELHO</text:span><text:span text:style-name="T56"> </text:span><text:span text:style-name="T44">DA</text:span><text:span text:style-name="T46"> FONSECA</text:span></text:h>
        <text:p text:style-name="P37"><text:span text:style-name="T47">Secretário</text:span><text:span text:style-name="T53"> </text:span><text:span text:style-name="T47">Municipal</text:span><text:span text:style-name="T53"> </text:span><text:span text:style-name="T47">de</text:span><text:span text:style-name="T53"> </text:span><text:span text:style-name="T47">Desenvolvimento</text:span><text:span text:style-name="T53"> </text:span><text:span text:style-name="T47">Social</text:span><text:span text:style-name="T53"> </text:span><text:span text:style-name="T47">(Inte-</text:span><text:span text:style-name="T50">rino)</text:span></text:p>
        <text:p text:style-name="P38"/>
        <text:h text:style-name="P39" text:outline-level="8"><text:span text:style-name="T57">EDNALVA</text:span><text:span text:style-name="T58"> </text:span><text:span text:style-name="T57">MARIN</text:span></text:h>
        <text:p text:style-name="P40"><text:span text:style-name="T47">Secretária</text:span><text:span text:style-name="T59"> </text:span><text:span text:style-name="T47">Municipal</text:span><text:span text:style-name="T59"> </text:span><text:span text:style-name="T47">de</text:span><text:span text:style-name="T59"> </text:span><text:span text:style-name="T47">Cidadania,</text:span><text:span text:style-name="T59"> </text:span><text:span text:style-name="T47">Trabalho</text:span><text:span text:style-name="T59"> </text:span><text:span text:style-name="T47">e</text:span><text:span text:style-name="T59"> </text:span><text:span text:style-name="T47">Direitos </text:span><text:span text:style-name="T50">Humanos</text:span></text:p>
        <text:p text:style-name="P41"/>
        <text:h text:style-name="P34" text:outline-level="6"><text:span text:style-name="T44">ELIZEU</text:span><text:span text:style-name="T52"> </text:span><text:span text:style-name="T44">CRISOSTOMO</text:span><text:span text:style-name="T52"> </text:span><text:span text:style-name="T44">DE</text:span><text:span text:style-name="T56"> </text:span><text:span text:style-name="T46">VARGA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Fazenda</text:span></text:p>
        <text:p text:style-name="P33"/>
        <text:h text:style-name="P36" text:outline-level="6"><text:span text:style-name="T44">FABRÍCIO</text:span><text:span text:style-name="T54"> </text:span><text:span text:style-name="T44">FERREIRA</text:span><text:span text:style-name="T54"> </text:span><text:span text:style-name="T46">SOARE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Interior</text:span></text:p>
        <text:p text:style-name="P33"/>
        <text:h text:style-name="P34" text:outline-level="6"><text:span text:style-name="T44">FERNANDO</text:span><text:span text:style-name="T56"> </text:span><text:span text:style-name="T44">SANTOS</text:span><text:span text:style-name="T56"> </text:span><text:span text:style-name="T46">MOURA</text:span></text:h>
        <text:p text:style-name="P32"><text:span text:style-name="T47">Controlador</text:span><text:span text:style-name="T48"> </text:span><text:span text:style-name="T47">Geral</text:span><text:span text:style-name="T53"> </text:span><text:span text:style-name="T47">do</text:span><text:span text:style-name="T50"> Município</text:span></text:p>
        <text:p text:style-name="P33"/>
        <text:h text:style-name="P36" text:outline-level="6"><text:span text:style-name="T44">JOSÉ ARCANJO </text:span><text:span text:style-name="T46">NUNE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Agricultura</text:span></text:p>
        <text:p text:style-name="P33"/>
        <text:h text:style-name="P34" text:outline-level="6"><text:span text:style-name="T44">LUCIANO</text:span><text:span text:style-name="T60"> </text:span><text:span text:style-name="T44">BAPTISTA</text:span><text:span text:style-name="T61"> </text:span><text:span text:style-name="T44">OLIVEIRA</text:span><text:span text:style-name="T61"> </text:span><text:span text:style-name="T46">JUNIOR</text:span></text:h>
        <text:p text:style-name="P42"><text:span text:style-name="T47">Secretário Municipal de Desenvolvimento Urbano Secretário</text:span><text:span text:style-name="T62"> </text:span><text:span text:style-name="T47">Municipal</text:span><text:span text:style-name="T53"> </text:span><text:span text:style-name="T47">de</text:span><text:span text:style-name="T53"> </text:span><text:span text:style-name="T47">Limpeza</text:span><text:span text:style-name="T49"> </text:span><text:span text:style-name="T47">Urbana</text:span><text:span text:style-name="T53"> </text:span><text:span text:style-name="T50">(Interino)</text:span></text:p>
        <text:p text:style-name="P41"/>
        <text:h text:style-name="P34" text:outline-level="6"><text:span text:style-name="T44">LUIZ</text:span><text:span text:style-name="T63"> </text:span><text:span text:style-name="T44">CARLOS</text:span><text:span text:style-name="T64"> </text:span><text:span text:style-name="T44">ZANON</text:span><text:span text:style-name="T64"> </text:span><text:span text:style-name="T44">DA</text:span><text:span text:style-name="T64"> </text:span><text:span text:style-name="T44">SILVA</text:span><text:span text:style-name="T64"> </text:span><text:span text:style-name="T46">JUNIOR</text:span></text:h>
        <text:p text:style-name="P32"><text:span text:style-name="T47">Procurador</text:span><text:span text:style-name="T48"> </text:span><text:span text:style-name="T47">Geral</text:span><text:span text:style-name="T49"> </text:span><text:span text:style-name="T47">do</text:span><text:span text:style-name="T49"> </text:span><text:span text:style-name="T50">Município</text:span></text:p>
        <text:h text:style-name="P43" text:outline-level="6"><text:span text:style-name="T44">MARCELO</text:span><text:span text:style-name="T63"> </text:span><text:span text:style-name="T44">FÁVERO</text:span><text:span text:style-name="T51"> </text:span><text:span text:style-name="T44">DE</text:span><text:span text:style-name="T54"> </text:span><text:span text:style-name="T46">OLIVEIRA</text:span></text:h>
        <text:p text:style-name="P44"><text:span text:style-name="T47">Secretário</text:span><text:span text:style-name="T65"> </text:span><text:span text:style-name="T47">Executivo</text:span><text:span text:style-name="T48"> </text:span><text:span text:style-name="T47">de</text:span><text:span text:style-name="T65"> </text:span><text:span text:style-name="T47">Relações</text:span><text:span text:style-name="T48"> </text:span><text:span text:style-name="T50">Institucionais</text:span></text:p>
        <text:p text:style-name="P33"/>
        <text:h text:style-name="P45" text:outline-level="6"><text:span text:style-name="T44">MAURO</text:span><text:span text:style-name="T52"> </text:span><text:span text:style-name="T44">CÉSAR</text:span><text:span text:style-name="T45"> </text:span><text:span text:style-name="T44">DE</text:span><text:span text:style-name="T46"> </text:span><text:span text:style-name="T44">OLIVEIRA</text:span><text:span text:style-name="T45"> </text:span><text:span text:style-name="T55">SÁ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Transportes</text:span></text:p>
        <text:p text:style-name="P35"/>
        <text:h text:style-name="P45" text:outline-level="6"><text:span text:style-name="T44">RODOLPHO</text:span><text:span text:style-name="T66"> </text:span><text:span text:style-name="T44">SILVA</text:span><text:span text:style-name="T66"> </text:span><text:span text:style-name="T52">MAIA</text:span></text:h>
        <text:p text:style-name="P46"><text:span text:style-name="T47">Secretário Municipal de Esporte, Lazer e Qualidade de </text:span><text:span text:style-name="T49">Vida</text:span></text:p>
        <text:p text:style-name="P47"/>
        <text:h text:style-name="P45" text:outline-level="6"><text:span text:style-name="T44">RODOLFO</text:span><text:span text:style-name="T56"> </text:span><text:span text:style-name="T44">FERNANDES</text:span><text:span text:style-name="T45"> </text:span><text:span text:style-name="T44">DO</text:span><text:span text:style-name="T45"> </text:span><text:span text:style-name="T46">CARMO</text:span></text:h>
        <text:p text:style-name="P46"><text:span text:style-name="T50">Secretário</text:span><text:span text:style-name="T53"> </text:span><text:span text:style-name="T50">Municipal</text:span><text:span text:style-name="T53"> </text:span><text:span text:style-name="T50">de</text:span><text:span text:style-name="T53"> </text:span><text:span text:style-name="T50">Governo</text:span><text:span text:style-name="T53"> </text:span><text:span text:style-name="T50">e</text:span><text:span text:style-name="T53"> </text:span><text:span text:style-name="T50">Planejamento</text:span><text:span text:style-name="T53"> </text:span><text:span text:style-name="T50">Estra-tégico</text:span></text:p>
        <text:p text:style-name="P48"><text:span text:style-name="T47">Secretário Municipal de Captação de Recursos (Interi-</text:span><text:span text:style-name="T49">no)</text:span></text:p>
        <text:p text:style-name="P49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Obras</text:span><text:span text:style-name="T49"> </text:span><text:span text:style-name="T50">(Interino)</text:span></text:p>
        <text:p text:style-name="P33"/>
        <text:h text:style-name="P45" text:outline-level="6"><text:span text:style-name="T44">ROGÉRIO</text:span><text:span text:style-name="T66"> </text:span><text:span text:style-name="T44">DA</text:span><text:span text:style-name="T64"> </text:span><text:span text:style-name="T44">SILVA</text:span><text:span text:style-name="T64"> </text:span><text:span text:style-name="T46">ATHAYDE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Administração</text:span></text:p>
        <text:p text:style-name="P33"/>
        <text:h text:style-name="P50" text:outline-level="6"><text:span text:style-name="T44">ROGÉRIO RIBEIRO DO </text:span><text:span text:style-name="T46">CARMO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47">Desenvolvimento</text:span><text:span text:style-name="T49"> </text:span><text:span text:style-name="T50">Econômico</text:span></text:p>
        <text:p text:style-name="P33"/>
        <text:h text:style-name="P45" text:outline-level="6"><text:span text:style-name="T44">SIMONE</text:span><text:span text:style-name="T45"> </text:span><text:span text:style-name="T44">DE SOUZA </text:span><text:span text:style-name="T46">BEIRIZ</text:span></text:h>
        <text:p text:style-name="P44"><text:span text:style-name="T47">Secretária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Educação</text:span></text:p>
        <text:p text:style-name="P33"/>
        <text:h text:style-name="P50" text:outline-level="6"><text:span text:style-name="T46">TATIANA</text:span><text:span text:style-name="T67"> </text:span><text:span text:style-name="T46">APARECIDA</text:span><text:span text:style-name="T68"> </text:span><text:span text:style-name="T46">PIROVANI</text:span><text:span text:style-name="T68"> </text:span><text:span text:style-name="T46">RODRIGUES</text:span></text:h>
        <text:p text:style-name="P44"><text:span text:style-name="T47">Diretora</text:span><text:span text:style-name="T65"> </text:span><text:span text:style-name="T47">Presidente</text:span><text:span text:style-name="T65"> </text:span><text:span text:style-name="T47">da</text:span><text:span text:style-name="T65"> </text:span><text:span text:style-name="T47">Agersa</text:span><text:span text:style-name="T48"> </text:span><text:span text:style-name="T50">(Interino)</text:span></text:p>
        <text:p text:style-name="P33"/>
        <text:h text:style-name="P45" text:outline-level="6"><text:span text:style-name="T44">THIAGO</text:span><text:span text:style-name="T46"> </text:span><text:span text:style-name="T44">FIÓRIO</text:span><text:span text:style-name="T45"> </text:span><text:span text:style-name="T46">LONGUI</text:span></text:h>
        <text:p text:style-name="P44"><text:span text:style-name="T47">Secretário</text:span><text:span text:style-name="T48"> </text:span><text:span text:style-name="T47">Municipal</text:span><text:span text:style-name="T53"> </text:span><text:span text:style-name="T47">de</text:span><text:span text:style-name="T53"> </text:span><text:span text:style-name="T47">Meio</text:span><text:span text:style-name="T53"> </text:span><text:span text:style-name="T50">Ambiente</text:span></text:p>
        <text:p text:style-name="P33"/>
        <text:h text:style-name="P50" text:outline-level="6"><text:span text:style-name="T44">VILSON</text:span><text:span text:style-name="T51"> </text:span><text:span text:style-name="T44">CARLOS</text:span><text:span text:style-name="T52"> </text:span><text:span text:style-name="T44">GOMES</text:span><text:span text:style-name="T52"> </text:span><text:span text:style-name="T46">COELHO</text:span></text:h>
        <text:p text:style-name="P51"><text:span text:style-name="T47">Secretário</text:span><text:span text:style-name="T53"> </text:span><text:span text:style-name="T47">Municipal</text:span><text:span text:style-name="T53"> </text:span><text:span text:style-name="T47">de</text:span><text:span text:style-name="T53"> </text:span><text:span text:style-name="T47">Gestão</text:span><text:span text:style-name="T53"> </text:span><text:span text:style-name="T47">Especial Secretário</text:span><text:span text:style-name="T48"> </text:span><text:span text:style-name="T47">Municipal</text:span><text:span text:style-name="T53"> </text:span><text:span text:style-name="T47">de</text:span><text:span text:style-name="T53"> </text:span><text:span text:style-name="T47">Saúde</text:span><text:span text:style-name="T53"> </text:span><text:span text:style-name="T50">(Interino)</text:span></text:p>
        <text:p text:style-name="P41"/>
        <text:h text:style-name="P50" text:outline-level="6"><text:span text:style-name="T44">WANDERSON</text:span><text:span text:style-name="T46"> </text:span><text:span text:style-name="T44">AMORIM</text:span><text:span text:style-name="T46"> </text:span><text:span text:style-name="T52">DONA</text:span></text:h>
        <text:p text:style-name="P44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Cultura</text:span><text:span text:style-name="T49"> </text:span><text:span text:style-name="T47">e</text:span><text:span text:style-name="T49"> </text:span><text:span text:style-name="T50">Turismo</text:span></text:p>
      </text:section>
      <text:p text:style-name="P52"><draw:frame draw:style-name="fr1" draw:name="Image14" text:anchor-type="char" svg:x="1.6953in" svg:y="0.6102in" svg:width="5.7862in" svg:height="0.3756in" draw:z-index="70"><draw:image xlink:href="Pictures/100000010000022B0000002474849A47.png" xlink:type="simple" xlink:show="embed" xlink:actuate="onLoad" draw:mime-type="image/png"/></draw:frame><draw:frame draw:style-name="fr1" draw:name="Image17" text:anchor-type="char" svg:x="0.0008in" svg:y="0in" svg:width="8.2673in" svg:height="11.6929in" draw:z-index="72"><draw:image xlink:href="Pictures/10000001000003190000046256AC5AF4.png" xlink:type="simple" xlink:show="embed" xlink:actuate="onLoad" draw:mime-type="image/png"/></draw:frame></text:p>
      <text:p text:style-name="P53"/>
      <text:p text:style-name="P53"/>
      <text:p text:style-name="P54"/>
      <text:h text:style-name="P55" text:outline-level="4"><text:span text:style-name="T31">BATEI, LAVADEIRAS! SÃO</text:span><text:span text:style-name="T69"> </text:span><text:span text:style-name="T31">OUTRAS</text:span><text:span text:style-name="T69"> </text:span><text:span text:style-name="T31">AS</text:span><text:span text:style-name="T69"> </text:span><text:span text:style-name="T31">ÁGUAS, SÃO SEMPRE OUTRAS</text:span></text:h>
      <text:p text:style-name="P56"><text:span text:style-name="T70">ÁGUAS: O RIO É O MESMO. SÓ EU QUE SOU OUTRO, TÃO</text:span><text:span text:style-name="T71"> </text:span><text:span text:style-name="T70">OUTRO</text:span><text:span text:style-name="T72"> </text:span><text:span text:style-name="T70">DAQUELE</text:span><text:span text:style-name="T72"> </text:span><text:span text:style-name="T70">QUE OUTRORA VOS VIU</text:span></text:p>
      <text:p text:style-name="P57"><text:span text:style-name="T41">Newton</text:span><text:span text:style-name="T73"> </text:span><text:span text:style-name="T43">Braga</text:span></text:p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9"/>
      <text:p text:style-name="P60"><text:span text:style-name="T74">D.O.</text:span><text:span text:style-name="T75"> </text:span><text:span text:style-name="T74">PREFEITURA</text:span><text:span text:style-name="T76"> </text:span><text:span text:style-name="T74">MUNICIPAL</text:span><text:span text:style-name="T77"> </text:span><text:span text:style-name="T74">DE</text:span><text:span text:style-name="T78"> </text:span><text:span text:style-name="T79">CACHOEIRO</text:span><text:span text:style-name="T74"><text:tab/></text:span><text:span text:style-name="T80">05</text:span></text:p>
      <text:p text:style-name="P61"/>
      <text:p text:style-name="P62"/>
      <text:p text:style-name="P62"/>
      <text:p text:style-name="P63"/>
      <text:p text:style-name="P8"><draw:frame draw:style-name="fr3" draw:name="Image 68" text:anchor-type="as-char" svg:width="0.711in" svg:height="0.6402in" draw:z-index="318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29" text:anchor-type="char" svg:x="1.6075in" svg:y="-1.3366in" svg:width="6.6602in" svg:height="1.3874in" draw:z-index="324"><draw:image xlink:href="Pictures/100000010000027F000000856835DBF8.png" xlink:type="simple" xlink:show="embed" xlink:actuate="onLoad" draw:mime-type="image/png"/></draw:frame><text:span text:style-name="T31">PODER</text:span><text:span text:style-name="T81"> </text:span><text:span text:style-name="T34">EXECUTIVO</text:span></text:h>
      <text:p text:style-name="P64"><draw:frame draw:style-name="fr4" draw:name="Image83" text:anchor-type="char" svg:x="0.7874in" svg:y="0.1217in" svg:width="6.6929in" svg:height="0.3874in" draw:z-index="106"><draw:image xlink:href="Pictures/100000010000028200000025D5979FC0.png" xlink:type="simple" xlink:show="embed" xlink:actuate="onLoad" draw:mime-type="image/png"/></draw:frame></text:p>
      <text:h text:style-name="P65" text:outline-level="6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GOVERNO</text:span></text:h>
      <text:p text:style-name="P66"/>
      <text:p text:style-name="P67"><text:span text:style-name="T83">Decreto</text:span><text:span text:style-name="T84"> </text:span><text:span text:style-name="T83">Nº 0037627/2026</text:span><text:span text:style-name="T85">-21 de agosto de </text:span><text:span text:style-name="T86">2026</text:span></text:p>
      <text:p text:style-name="P68"/>
      <text:p text:style-name="P69"><text:span text:style-name="T87">Suplementação</text:span><text:span text:style-name="T88"> </text:span><text:span text:style-name="T87">de</text:span><text:span text:style-name="T89"> </text:span><text:span text:style-name="T87">Dotações</text:span><text:span text:style-name="T89"> Orçamentárias</text:span></text:p>
      <text:p text:style-name="P70"/>
      <text:p text:style-name="P70"/>
      <text:p text:style-name="P70"/>
      <text:p text:style-name="P71"/>
      <text:p text:style-name="P72"><text:span text:style-name="T83">O Prefeito Municipal de CACHOEIRO DE ITAPEMIRIM, Estado do ESPÍRITO SANTO, no uso de suas atribuições legais, autorizado pela Lei Municipal 0008290/2025 e</text:span><text:span text:style-name="T83"/></text:p>
      <text:p text:style-name="P73"/>
      <text:p text:style-name="P73"/>
      <text:p text:style-name="P73"/>
      <text:p text:style-name="P74"/>
      <text:p text:style-name="P72"><text:span text:style-name="T83">CONSIDERANDO a necessidade de adequar algumas classificações das despesas, quanto a sua </text:span><text:span text:style-name="T90">natureza.</text:span></text:p>
      <text:p text:style-name="P73"/>
      <text:p text:style-name="P75"/>
      <text:p text:style-name="P76"><text:span text:style-name="T90">DECRETA:</text:span><text:span text:style-name="T90"/></text:p>
      <text:p text:style-name="P73"/>
      <text:p text:style-name="P77"/>
      <text:p text:style-name="P78"><text:span text:style-name="T85">Art. 1º - Fica aberto o crédito SUPLEMENTAR no valor de R$ 1.115.474,30 ( Um Milhão, Cento e Quinze Mil, Quatrocentos e Setenta e Quatro Reais, Trinta Centavos ) , para reforço das seguintes dotações orçamentárias:</text:span><text:span text:style-name="T85"/></text:p>
      <text:p text:style-name="P79"/>
      <text:p text:style-name="P80"/>
      <text:p text:style-name="P81"><text:span text:style-name="T85">Art. 2º - Os recursos a serem utilizados para atender ao que dispõe o artigo anterior é o proveniente de: REDUÇÃO nos termos de que dispõe o Art. 43, Parágrafo Primeiro, item III, da Lei Federal nº 4.320/64, conforme segue:</text:span><text:span text:style-name="T85"/></text:p>
      <text:p text:style-name="P79"/>
      <text:p text:style-name="P82"/>
      <text:p text:style-name="P76"><text:span text:style-name="T85">Art.</text:span><text:span text:style-name="T91"> </text:span><text:span text:style-name="T85">3º - Este Decreto entra em vigor nesta </text:span><text:span text:style-name="T92">data.</text:span></text:p>
      <text:p text:style-name="P79"/>
      <text:p text:style-name="P83"/>
      <text:p text:style-name="P84"><text:span text:style-name="T93">MUNICÍPIO</text:span><text:span text:style-name="T94"> </text:span><text:span text:style-name="T93">DE</text:span><text:span text:style-name="T95"> </text:span><text:span text:style-name="T93">CACHOEIRO</text:span><text:span text:style-name="T94"> </text:span><text:span text:style-name="T93">DE</text:span><text:span text:style-name="T95"> </text:span><text:span text:style-name="T96">ITAPEMIRIM21/08/2026</text:span></text:p>
      <text:p text:style-name="P85"/>
      <text:p text:style-name="P85"/>
      <text:p text:style-name="P86"><draw:frame draw:style-name="fr4" draw:name="Image84" text:anchor-type="char" svg:x="3.1799in" svg:y="0.2484in" svg:width="1.7665in" svg:height="0.0161in" draw:z-index="107"><draw:image xlink:href="Pictures/10000001000000A900000001F7AD6239.png" xlink:type="simple" xlink:show="embed" xlink:actuate="onLoad" draw:mime-type="image/png"/></draw:frame></text:p>
      <text:p text:style-name="P87"><text:span text:style-name="T97">THEODORICO</text:span><text:span text:style-name="T98"> </text:span><text:span text:style-name="T97">DE</text:span><text:span text:style-name="T98"> </text:span><text:span text:style-name="T97">ASSIS</text:span><text:span text:style-name="T98"> </text:span><text:span text:style-name="T99">FERRACO</text:span></text:p>
      <text:p text:style-name="P88"><text:span text:style-name="T99">Prefeito(a)</text:span><text:span text:style-name="T99"/></text:p>
      <text:p text:style-name="P89"/>
      <text:p text:style-name="P90"/>
      <text:p text:style-name="P91"><draw:frame draw:style-name="fr7" draw:name="Image1" text:anchor-type="as-char" svg:width="4.8736in" svg:height="0.7043in" draw:z-index="330"><draw:image xlink:href="Pictures/10000001000001D300000043C34C3D20.png" xlink:type="simple" xlink:show="embed" xlink:actuate="onLoad" draw:mime-type="image/png"/></draw:frame></text:p>
      <text:p text:style-name="P92"/>
      <text:p text:style-name="P93"><draw:frame draw:style-name="fr7" draw:name="Image2" text:anchor-type="as-char" svg:width="4.8409in" svg:height="0.6874in" draw:z-index="331"><draw:image xlink:href="Pictures/10000001000001D00000004191488E0E.png" xlink:type="simple" xlink:show="embed" xlink:actuate="onLoad" draw:mime-type="image/png"/></draw:frame></text:p>
      <text:p text:style-name="P94"><draw:frame draw:style-name="fr4" draw:name="Image34" text:anchor-type="char" svg:x="1.7154in" svg:y="0.0453in" svg:width="4.8409in" svg:height="0.3in" draw:z-index="80"><draw:image xlink:href="Pictures/10000001000001D00000001CD9CCA229.png" xlink:type="simple" xlink:show="embed" xlink:actuate="onLoad" draw:mime-type="image/png"/></draw:frame><draw:frame draw:style-name="fr4" draw:name="Image35" text:anchor-type="char" svg:x="4.0016in" svg:y="0.398in" svg:width="2.5555in" svg:height="0.3047in" draw:z-index="81"><draw:image xlink:href="Pictures/10000001000000F50000001D17811DED.png" xlink:type="simple" xlink:show="embed" xlink:actuate="onLoad" draw:mime-type="image/png"/></draw:frame></text:p>
      <text:p text:style-name="P95"/>
      <text:p text:style-name="P96"/>
      <text:p text:style-name="P93"><draw:frame draw:style-name="fr7" draw:name="Image3" text:anchor-type="as-char" svg:width="4.8409in" svg:height="0.4346in" draw:z-index="332"><draw:image xlink:href="Pictures/10000001000001D00000002953C77364.png" xlink:type="simple" xlink:show="embed" xlink:actuate="onLoad" draw:mime-type="image/png"/></draw:frame></text:p>
      <text:p text:style-name="P92"><draw:frame draw:style-name="fr8" draw:name="Image 112" text:anchor-type="char" svg:x="4.1138in" svg:y="0.0457in" svg:width="2.4374in" svg:height="0.0689in" draw:z-index="0"><draw:image xlink:href="Pictures/10000001000001D50000000DE4E58E79.png" xlink:type="simple" xlink:show="embed" xlink:actuate="onLoad" draw:mime-type="image/png"/></draw:frame></text:p>
      <text:p text:style-name="P97"/>
      <text:p text:style-name="P93"><draw:frame draw:style-name="fr7" draw:name="Image4" text:anchor-type="as-char" svg:width="4.8409in" svg:height="0.1953in" draw:z-index="333"><draw:image xlink:href="Pictures/10000001000001D00000001201AA117C.png" xlink:type="simple" xlink:show="embed" xlink:actuate="onLoad" draw:mime-type="image/png"/></draw:frame></text:p>
      <text:p text:style-name="P98"><draw:frame draw:style-name="fr8" draw:name="Image 116" text:anchor-type="char" svg:x="4.1138in" svg:y="0.0465in" svg:width="2.4374in" svg:height="0.0689in" draw:z-index="2"><draw:image xlink:href="Pictures/10000001000001D50000000DD17C9389.png" xlink:type="simple" xlink:show="embed" xlink:actuate="onLoad" draw:mime-type="image/png"/></draw:frame><draw:frame draw:style-name="fr8" draw:name="Image 120" text:anchor-type="char" svg:x="3.8264in" svg:y="0.4016in" svg:width="2.7244in" svg:height="0.0681in" draw:z-index="8"><draw:image xlink:href="Pictures/100000010000020C0000000D702D206F.png" xlink:type="simple" xlink:show="embed" xlink:actuate="onLoad" draw:mime-type="image/png"/></draw:frame><draw:frame draw:style-name="fr4" draw:name="Image36" text:anchor-type="char" svg:x="4.0016in" svg:y="0.1646in" svg:width="2.5543in" svg:height="0.1882in" draw:z-index="82"><draw:image xlink:href="Pictures/10000001000000F5000000120222109D.png" xlink:type="simple" xlink:show="embed" xlink:actuate="onLoad" draw:mime-type="image/png"/></draw:frame></text:p>
      <text:p text:style-name="P99"/>
      <text:p text:style-name="P99"/>
      <text:p text:style-name="P100"/>
      <text:p text:style-name="P101"><draw:frame draw:style-name="fr4" draw:name="Image81" text:anchor-type="char" svg:x="3.3547in" svg:y="0.3354in" svg:width="1.5583in" svg:height="0.2138in" draw:z-index="98"><draw:image xlink:href="Pictures/100000010000009500000014F6E82035.png" xlink:type="simple" xlink:show="embed" xlink:actuate="onLoad" draw:mime-type="image/png"/></draw:frame></text:p>
      <text:p text:style-name="P102"/>
      <text:p text:style-name="P103"/>
      <text:p text:style-name="P104"/>
      <text:p text:style-name="P105"><text:span text:style-name="T100">DECRETO</text:span><text:span text:style-name="T101"> </text:span><text:span text:style-name="T100">N°</text:span><text:span text:style-name="T101"> </text:span><text:span text:style-name="T102">37.628</text:span></text:p>
      <text:p text:style-name="P106"/>
      <text:p text:style-name="P107"><text:span text:style-name="T103">DISPÕE SOBRE A ALTERAÇÃO DA ESTRUTURA ADMINISTRATIVA BÁSICA DA PREFEITURA MUNICIPAL DE CACHOEIRO DE ITAPEMIRIM, E DÁ OUTRAS PROVIDÊNCIAS.</text:span><text:span text:style-name="T103"/></text:p>
      <text:p text:style-name="P108"/>
      <text:p text:style-name="P109"><text:span text:style-name="T103">O</text:span><text:span text:style-name="T104"> </text:span><text:span text:style-name="T103">PREFEITO</text:span><text:span text:style-name="T104"> </text:span><text:span text:style-name="T103">DO</text:span><text:span text:style-name="T104"> </text:span><text:span text:style-name="T103">MUNICÍPIO</text:span><text:span text:style-name="T104"> </text:span><text:span text:style-name="T103">DE</text:span><text:span text:style-name="T104"> </text:span><text:span text:style-name="T103">CACHOEIRO</text:span><text:span text:style-name="T105"> </text:span><text:span text:style-name="T106">DE</text:span></text:p>
      <text:p text:style-name="P110"><text:span text:style-name="T103">ITAPEMIRIM</text:span><text:span text:style-name="T107">, Estado do Espírito Santo, no uso de suas</text:span><text:span text:style-name="T108"> </text:span><text:span text:style-name="T107">atribuições legais,</text:span></text:p>
      <text:p text:style-name="P111"/>
      <text:p text:style-name="P112"><text:span text:style-name="T109">DECRETA:</text:span><text:span text:style-name="T109"/></text:p>
      <text:p text:style-name="P113"/>
      <text:p text:style-name="P114"><text:span text:style-name="T103">Art</text:span><text:span text:style-name="T110"> </text:span><text:span text:style-name="T103">1º</text:span><text:span text:style-name="T110"> </text:span><text:span text:style-name="T107">Nos</text:span><text:span text:style-name="T111"> </text:span><text:span text:style-name="T107">termos</text:span><text:span text:style-name="T112"> </text:span><text:span text:style-name="T107">do</text:span><text:span text:style-name="T113"> </text:span><text:span text:style-name="T107">artigo</text:span><text:span text:style-name="T114"> </text:span><text:span text:style-name="T107">18</text:span><text:span text:style-name="T115"> </text:span><text:span text:style-name="T107">da</text:span><text:span text:style-name="T115"> </text:span><text:span text:style-name="T107">Lei</text:span><text:span text:style-name="T112"> </text:span><text:span text:style-name="T107">Municipal</text:span><text:span text:style-name="T114"> </text:span><text:span text:style-name="T107">nº</text:span><text:span text:style-name="T115"> </text:span><text:span text:style-name="T107">7940,</text:span><text:span text:style-name="T112"> </text:span><text:span text:style-name="T107">de</text:span><text:span text:style-name="T113"> </text:span><text:span text:style-name="T107">10</text:span><text:span text:style-name="T114"> </text:span><text:span text:style-name="T107">de</text:span><text:span text:style-name="T113"> </text:span><text:span text:style-name="T107">março de 2022, fica alterada a Estrutura Administrativa Básica da Prefeitura Municipal de Cachoeiro de Itapemirim, com a agregação, transformação e modificação de nomenclatura de unidades administrativas, nos moldes deste Decreto.</text:span></text:p>
      <text:p text:style-name="P115"/>
      <text:p text:style-name="P116"><text:span text:style-name="T103">Art. 2° </text:span><text:span text:style-name="T107">A Gerência de Agricultura, Padrão C 2 e a Gerência de Desenvolvimento Rural, Padrão C 2, pertencentes à Estrutura Organizacional da Secretaria Municipal de Agricultura, ficam agregadas, dando origem à </text:span><text:span text:style-name="T103">Gerência Adjunta de Agricultura, Padrão C 1</text:span><text:span text:style-name="T107">, na SEMAG.</text:span></text:p>
      <text:p text:style-name="P111"/>
      <text:p text:style-name="P117"><text:span text:style-name="T103">Art.</text:span><text:span text:style-name="T116"> </text:span><text:span text:style-name="T103">3°</text:span><text:span text:style-name="T116"> </text:span><text:span text:style-name="T107">O</text:span><text:span text:style-name="T108"> </text:span><text:span text:style-name="T107">organograma</text:span><text:span text:style-name="T108"> </text:span><text:span text:style-name="T107">da</text:span><text:span text:style-name="T108"> </text:span><text:span text:style-name="T107">Secretaria</text:span><text:span text:style-name="T108"> </text:span><text:span text:style-name="T107">Municipal</text:span><text:span text:style-name="T108"> </text:span><text:span text:style-name="T107">de</text:span><text:span text:style-name="T108"> </text:span><text:span text:style-name="T107">Agricultura</text:span><text:span text:style-name="T108"> </text:span><text:span text:style-name="T107">-</text:span><text:span text:style-name="T108"> </text:span><text:span text:style-name="T107">SEMAG passa a vigorar conforme Anexo Único deste Decreto.</text:span></text:p>
      <text:p text:style-name="P118"/>
      <text:p text:style-name="P119"><text:span text:style-name="T103">Art. 4° </text:span><text:span text:style-name="T107">O Chefe do Executivo Municipal promoverá através de decreto as demais adequações necessárias à implantação do disposto neste Decreto, cujas modificações não resultam em aumento de despesa do erário municipal, em conformidade com a legislação em vigor.</text:span></text:p>
      <text:p text:style-name="P120"/>
      <text:p text:style-name="P121"><text:span text:style-name="T103">Art. 5° </text:span><text:span text:style-name="T107">Este Decreto entra em vigor a partir de 01 de setembro de 2026, revogadas as disposições em contrário.</text:span></text:p>
      <text:p text:style-name="P118"/>
      <text:p text:style-name="P122"><text:span text:style-name="T107">Cachoeiro</text:span><text:span text:style-name="T117"> </text:span><text:span text:style-name="T107">de</text:span><text:span text:style-name="T118"> </text:span><text:span text:style-name="T107">Itapemirim/ES,</text:span><text:span text:style-name="T117"> </text:span><text:span text:style-name="T107">21</text:span><text:span text:style-name="T117"> </text:span><text:span text:style-name="T107">de</text:span><text:span text:style-name="T117"> </text:span><text:span text:style-name="T107">agosto</text:span><text:span text:style-name="T118"> </text:span><text:span text:style-name="T107">de</text:span><text:span text:style-name="T117"> </text:span><text:span text:style-name="T119">2026.</text:span></text:p>
      <text:p text:style-name="P123"/>
      <text:p text:style-name="P123"/>
      <text:p text:style-name="P124"/>
      <text:p text:style-name="P125"><text:span text:style-name="T103">THEODORICO</text:span><text:span text:style-name="T120"> </text:span><text:span text:style-name="T103">DE</text:span><text:span text:style-name="T121"> </text:span><text:span text:style-name="T103">ASSIS</text:span><text:span text:style-name="T122"> </text:span><text:span text:style-name="T109">FERRAÇO</text:span></text:p>
      <text:p text:style-name="P126"><text:span text:style-name="T103">Prefeito</text:span><text:span text:style-name="T121"> </text:span><text:span text:style-name="T109">Municipal</text:span></text:p>
      <text:p text:style-name="P127"><draw:frame draw:style-name="fr5" draw:name="Image18" text:anchor-type="char" svg:x="0.798in" svg:y="2.6602in" svg:width="1.0835in" svg:height="0.3244in" draw:z-index="322"><draw:image xlink:href="Pictures/10000001000000680000001FF9B2172C.png" xlink:type="simple" xlink:show="embed" xlink:actuate="onLoad" draw:mime-type="image/png"/></draw:frame><draw:frame draw:style-name="fr5" draw:name="Image21" text:anchor-type="char" svg:x="0.9925in" svg:y="2.3445in" svg:width="6.4882in" svg:height="4.1689in" draw:z-index="323"><draw:image xlink:href="Pictures/100000010000026E00000190CB1970FF.png" xlink:type="simple" xlink:show="embed" xlink:actuate="onLoad" draw:mime-type="image/png"/></draw:frame></text:p>
      <text:p text:style-name="P128"/>
      <text:p text:style-name="P129"/>
      <text:p text:style-name="P130"><text:span text:style-name="T123">DECRETO</text:span><text:span text:style-name="T124"> </text:span><text:span text:style-name="T123">Nº</text:span><text:span text:style-name="T125"> 37.629</text:span></text:p>
      <text:p text:style-name="P131"/>
      <text:p text:style-name="P132"><text:span text:style-name="T126">O</text:span><text:span text:style-name="T127"> </text:span><text:span text:style-name="T126">PREFEITO</text:span><text:span text:style-name="T128"> </text:span><text:span text:style-name="T126">DO</text:span><text:span text:style-name="T128"> </text:span><text:span text:style-name="T126">MUNICÍPIO</text:span><text:span text:style-name="T129"> </text:span><text:span text:style-name="T126">DE</text:span><text:span text:style-name="T130"> </text:span><text:span text:style-name="T131">CACHOEIRO</text:span></text:p>
      <text:p text:style-name="P133"><text:span text:style-name="T132">DE ITAPEMIRIM</text:span><text:span text:style-name="T133">, Estado do Espírito Santo, no</text:span><text:span text:style-name="T134"> </text:span><text:span text:style-name="T133">uso de suas atribuições legais, tendo em vista o teor do Processo Digital n° 62442/2026,</text:span></text:p>
      <text:p text:style-name="P134"/>
      <text:p text:style-name="P135"><text:span text:style-name="T126">CONSIDERANDO </text:span><text:span text:style-name="T135">o que consta do Decreto n° </text:span><text:span text:style-name="T136">37.628/2026,</text:span></text:p>
      <text:p text:style-name="P136"/>
      <text:p text:style-name="P137"><text:span text:style-name="T131">RESOLVE:</text:span><text:span text:style-name="T131"/></text:p>
      <text:p text:style-name="P138"/>
      <text:p text:style-name="P139"><text:span text:style-name="T132">Art. 1° </text:span><text:span text:style-name="T133">Exonerar</text:span><text:span text:style-name="T137"> </text:span><text:span text:style-name="T133">o servidor</text:span><text:span text:style-name="T137"> </text:span><text:span text:style-name="T133">abaixo mencionado,</text:span><text:span text:style-name="T137"> </text:span><text:span text:style-name="T133">do respectivo</text:span><text:span text:style-name="T137"> </text:span><text:span text:style-name="T133">cargo em comissão, lotado na</text:span><text:span text:style-name="T137"> </text:span><text:span text:style-name="T133">Secretaria Municipal</text:span><text:span text:style-name="T137"> </text:span><text:span text:style-name="T133">de Agricultura -</text:span><text:span text:style-name="T138"> </text:span><text:span text:style-name="T133">SEMAG, </text:span><text:span text:style-name="T139">em</text:span><text:span text:style-name="T140"> </text:span><text:span text:style-name="T139">31 de agosto de 2026</text:span><text:span text:style-name="T133">, conforme segu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140"><text:span text:style-name="T141">SERVIDOR</text:span><text:span text:style-name="T141"/></text:p>
          </table:table-cell>
          <table:table-cell table:style-name="Table1.A1" office:value-type="string">
            <text:p text:style-name="P141"><text:span text:style-name="T142">CARGO EM </text:span><text:span text:style-name="T141">COMISSÃO</text:span></text:p>
          </table:table-cell>
          <table:table-cell table:style-name="Table1.A1" office:value-type="string">
            <text:p text:style-name="P142"><text:span text:style-name="T141">PADRÃO</text:span><text:span text:style-name="T141"/></text:p>
          </table:table-cell>
          <table:table-cell table:style-name="Table1.A1" office:value-type="string">
            <text:p text:style-name="P143"><text:span text:style-name="T141">LOTAÇÃO</text:span><text:span text:style-name="T141"/></text:p>
          </table:table-cell>
        </table:table-row>
        <table:table-row table:style-name="Table1.1">
          <table:table-cell table:style-name="Table1.A1" office:value-type="string">
            <text:p text:style-name="P144"><text:span text:style-name="T143">Gleidson</text:span><text:span text:style-name="T144"> </text:span><text:span text:style-name="T143">Rodrigues</text:span><text:span text:style-name="T144"> </text:span><text:span text:style-name="T143">dos</text:span><text:span text:style-name="T144"> </text:span><text:span text:style-name="T143">Santos</text:span></text:p>
          </table:table-cell>
          <table:table-cell table:style-name="Table1.A1" office:value-type="string">
            <text:p text:style-name="P145"><text:span text:style-name="T145">Gerente</text:span><text:span text:style-name="T146"> </text:span><text:span text:style-name="T145">de</text:span><text:span text:style-name="T146"> </text:span><text:span text:style-name="T147">Agricultura</text:span></text:p>
          </table:table-cell>
          <table:table-cell table:style-name="Table1.A1" office:value-type="string">
            <text:p text:style-name="P146"><text:span text:style-name="T145">C</text:span><text:span text:style-name="T148"> </text:span><text:span text:style-name="T149">2</text:span></text:p>
          </table:table-cell>
          <table:table-cell table:style-name="Table1.A1" office:value-type="string">
            <text:p text:style-name="P147"><text:span text:style-name="T147">SEMAG</text:span><text:span text:style-name="T147"/></text:p>
          </table:table-cell>
        </table:table-row>
      </table:table>
      <text:p text:style-name="P148"><text:span text:style-name="T132">Art. 2° </text:span><text:span text:style-name="T133">Nomear o servidor abaixo mencionado para exercer o respectivo cargo em comissão, em conformidade com o padrão de remuneração citado, lotado na</text:span><text:span text:style-name="T138"> </text:span><text:span text:style-name="T133">Secretaria Municipal</text:span><text:span text:style-name="T137"> </text:span><text:span text:style-name="T133">de</text:span><text:span text:style-name="T137"> </text:span><text:span text:style-name="T133">Agricultura -</text:span><text:span text:style-name="T137"> </text:span><text:span text:style-name="T133">SEMAG,</text:span><text:span text:style-name="T137"> </text:span><text:span text:style-name="T139">a</text:span><text:span text:style-name="T140"> </text:span><text:span text:style-name="T139">partir de</text:span><text:span text:style-name="T150"> </text:span><text:span text:style-name="T139">01 de</text:span><text:span text:style-name="T150"> </text:span><text:span text:style-name="T139">setembro</text:span><text:span text:style-name="T150"> </text:span><text:span text:style-name="T139">de</text:span><text:span text:style-name="T150"> </text:span><text:span text:style-name="T139">2026</text:span><text:span text:style-name="T133">, fixando-lhe o vencimento mensal estabelecido pela Lei Municipal n° 7940/22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49"><text:span text:style-name="T141">SERVIDOR</text:span><text:span text:style-name="T141"/></text:p>
          </table:table-cell>
          <table:table-cell table:style-name="Table2.A1" office:value-type="string">
            <text:p text:style-name="P150"><text:span text:style-name="T142">CARGO EM </text:span><text:span text:style-name="T141">COMISSÃO</text:span></text:p>
          </table:table-cell>
          <table:table-cell table:style-name="Table2.A1" office:value-type="string">
            <text:p text:style-name="P151"><text:span text:style-name="T141">PADRÃO</text:span><text:span text:style-name="T141"/></text:p>
          </table:table-cell>
          <table:table-cell table:style-name="Table2.A1" office:value-type="string">
            <text:p text:style-name="P152"><text:span text:style-name="T141">LOTAÇÃO</text:span><text:span text:style-name="T141"/></text:p>
          </table:table-cell>
        </table:table-row>
        <table:table-row table:style-name="Table2.1">
          <table:table-cell table:style-name="Table2.A1" office:value-type="string">
            <text:p text:style-name="P144"><text:span text:style-name="T143">Gleidson</text:span><text:span text:style-name="T144"> </text:span><text:span text:style-name="T143">Rodrigues</text:span><text:span text:style-name="T144"> </text:span><text:span text:style-name="T143">dos</text:span><text:span text:style-name="T144"> </text:span><text:span text:style-name="T143">Santos</text:span></text:p>
          </table:table-cell>
          <table:table-cell table:style-name="Table2.A1" office:value-type="string">
            <text:p text:style-name="P153"><text:span text:style-name="T147">Gerente</text:span><text:span text:style-name="T151"> </text:span><text:span text:style-name="T147">Adjunto</text:span><text:span text:style-name="T151"> </text:span><text:span text:style-name="T147">de Agricultura</text:span></text:p>
          </table:table-cell>
          <table:table-cell table:style-name="Table2.A1" office:value-type="string">
            <text:p text:style-name="P154"><text:span text:style-name="T145">C</text:span><text:span text:style-name="T148"> </text:span><text:span text:style-name="T149">1</text:span></text:p>
          </table:table-cell>
          <table:table-cell table:style-name="Table2.A1" office:value-type="string">
            <text:p text:style-name="P155"><text:span text:style-name="T147">SEMAG</text:span><text:span text:style-name="T147"/></text:p>
          </table:table-cell>
        </table:table-row>
      </table:table>
      <text:p text:style-name="P156"/>
      <text:p text:style-name="P157"><text:span text:style-name="T132">Art.</text:span><text:span text:style-name="T152"> </text:span><text:span text:style-name="T132">3°</text:span><text:span text:style-name="T153"> </text:span><text:span text:style-name="T133">Revogam-se</text:span><text:span text:style-name="T154"> </text:span><text:span text:style-name="T133">as</text:span><text:span text:style-name="T155"> </text:span><text:span text:style-name="T133">disposições</text:span><text:span text:style-name="T156"> </text:span><text:span text:style-name="T133">em</text:span><text:span text:style-name="T156"> </text:span><text:span text:style-name="T138">contrário.</text:span></text:p>
      <text:p text:style-name="P158"/>
      <text:p text:style-name="P159"><text:span text:style-name="T133">Cachoeiro</text:span><text:span text:style-name="T157"> </text:span><text:span text:style-name="T133">de</text:span><text:span text:style-name="T157"> </text:span><text:span text:style-name="T133">Itapemirim/ES,</text:span><text:span text:style-name="T154"> </text:span><text:span text:style-name="T133">21</text:span><text:span text:style-name="T154"> </text:span><text:span text:style-name="T133">de</text:span><text:span text:style-name="T154"> </text:span><text:span text:style-name="T133">agosto</text:span><text:span text:style-name="T157"> </text:span><text:span text:style-name="T133">de</text:span><text:span text:style-name="T154"> 2026.</text:span></text:p>
      <text:p text:style-name="P160"/>
      <text:p text:style-name="P160"/>
      <text:p text:style-name="P161"/>
      <text:p text:style-name="P162"><text:span text:style-name="T126">THEODORICO</text:span><text:span text:style-name="T158"> </text:span><text:span text:style-name="T126">DE</text:span><text:span text:style-name="T159"> </text:span><text:span text:style-name="T126">ASSIS</text:span><text:span text:style-name="T160"> </text:span><text:span text:style-name="T131">FERRAÇO</text:span></text:p>
      <text:p text:style-name="P163"><text:span text:style-name="T126">Prefeito</text:span><text:span text:style-name="T161"> </text:span><text:span text:style-name="T131">Municipal</text:span></text:p>
      <text:p text:style-name="P164"><draw:frame draw:style-name="fr8" draw:name="Image 176" text:anchor-type="char" svg:x="1.2201in" svg:y="0.3508in" svg:width="5.6516in" svg:height="0.0228in" draw:z-index="3"><draw:image xlink:href="Pictures/10000000000006B300000007230B4755.png" xlink:type="simple" xlink:show="embed" xlink:actuate="onLoad" draw:mime-type="image/png"/></draw:frame></text:p>
      <text:p text:style-name="P165"/>
      <text:p text:style-name="P166"/>
      <text:p text:style-name="P167"><text:span text:style-name="T162">Portaria</text:span><text:span text:style-name="T163"> </text:span><text:span text:style-name="T162">Nº</text:span><text:span text:style-name="T164"> </text:span><text:span text:style-name="T162">0001773/2026</text:span><text:span text:style-name="T165">-21</text:span><text:span text:style-name="T166"> </text:span><text:span text:style-name="T165">de</text:span><text:span text:style-name="T166"> </text:span><text:span text:style-name="T165">agosto</text:span><text:span text:style-name="T166"> </text:span><text:span text:style-name="T165">de</text:span><text:span text:style-name="T167"> </text:span><text:span text:style-name="T168">2026</text:span></text:p>
      <text:p text:style-name="P168"/>
      <text:p text:style-name="P169"><text:span text:style-name="T169">Remanejamento</text:span><text:span text:style-name="T170"> </text:span><text:span text:style-name="T169">de</text:span><text:span text:style-name="T170"> </text:span><text:span text:style-name="T169">Dotações</text:span><text:span text:style-name="T170"> </text:span><text:span text:style-name="T171">Orçamentárias</text:span></text:p>
      <text:p text:style-name="P170"/>
      <text:p text:style-name="P170"/>
      <text:p text:style-name="P170"/>
      <text:p text:style-name="P170"/>
      <text:p text:style-name="P170"/>
      <text:p text:style-name="P170"/>
      <text:p text:style-name="P171"/>
      <text:p text:style-name="P172"><text:span text:style-name="T162">O</text:span><text:span text:style-name="T164"> </text:span><text:span text:style-name="T162">Prefeito</text:span><text:span text:style-name="T164"> </text:span><text:span text:style-name="T162">Municipal</text:span><text:span text:style-name="T164"> </text:span><text:span text:style-name="T162">de</text:span><text:span text:style-name="T164"> </text:span><text:span text:style-name="T162">CACHOEIRO</text:span><text:span text:style-name="T164"> </text:span><text:span text:style-name="T162">DE</text:span><text:span text:style-name="T164"> </text:span><text:span text:style-name="T162">ITAPEMIRIM,</text:span><text:span text:style-name="T164"> </text:span><text:span text:style-name="T162">Estado</text:span><text:span text:style-name="T164"> </text:span><text:span text:style-name="T162">do</text:span><text:span text:style-name="T164"> </text:span><text:span text:style-name="T162">ESPÍRITO</text:span><text:span text:style-name="T164"> </text:span><text:span text:style-name="T162">SANTO,</text:span><text:span text:style-name="T164"> </text:span><text:span text:style-name="T162">no uso de suas atribuições legais, e</text:span></text:p>
      <text:p text:style-name="P103"/>
      <text:p text:style-name="P173"/>
      <text:p text:style-name="P174"><text:span text:style-name="T162">CONSIDERANDO</text:span><text:span text:style-name="T164"> </text:span><text:span text:style-name="T162">a</text:span><text:span text:style-name="T164"> </text:span><text:span text:style-name="T162">necessidade</text:span><text:span text:style-name="T164"> </text:span><text:span text:style-name="T162">de</text:span><text:span text:style-name="T164"> </text:span><text:span text:style-name="T162">adequar</text:span><text:span text:style-name="T164"> </text:span><text:span text:style-name="T162">algumas</text:span><text:span text:style-name="T164"> </text:span><text:span text:style-name="T162">classificações</text:span><text:span text:style-name="T164"> </text:span><text:span text:style-name="T162">das</text:span><text:span text:style-name="T164"> </text:span><text:span text:style-name="T162">despesas,</text:span><text:span text:style-name="T164"> </text:span><text:span text:style-name="T162">quanto</text:span><text:span text:style-name="T164"> </text:span><text:span text:style-name="T162">a</text:span><text:span text:style-name="T164"> </text:span><text:span text:style-name="T162">sua </text:span><text:span text:style-name="T172">natureza.</text:span></text:p>
      <text:p text:style-name="P103"/>
      <text:p text:style-name="P103"/>
      <text:h text:style-name="P175" text:outline-level="9">RESOLVE:</text:h>
      <text:p text:style-name="P103"/>
      <text:p text:style-name="P176"/>
      <text:p text:style-name="P177"><text:span text:style-name="T165">Art.</text:span><text:span text:style-name="T173"> </text:span><text:span text:style-name="T165">1º</text:span><text:span text:style-name="T173"> </text:span><text:span text:style-name="T165">-</text:span><text:span text:style-name="T173"> </text:span><text:span text:style-name="T165">Efetuar</text:span><text:span text:style-name="T173"> </text:span><text:span text:style-name="T165">o</text:span><text:span text:style-name="T173"> </text:span><text:span text:style-name="T165">Remanejamento</text:span><text:span text:style-name="T173"> </text:span><text:span text:style-name="T165">de</text:span><text:span text:style-name="T173"> </text:span><text:span text:style-name="T165">R$</text:span><text:span text:style-name="T173"> </text:span><text:span text:style-name="T165">31.601,33</text:span><text:span text:style-name="T173"> </text:span><text:span text:style-name="T165">(</text:span><text:span text:style-name="T173"> </text:span><text:span text:style-name="T165">Trinta</text:span><text:span text:style-name="T173"> </text:span><text:span text:style-name="T165">e</text:span><text:span text:style-name="T173"> </text:span><text:span text:style-name="T165">Um</text:span><text:span text:style-name="T173"> </text:span><text:span text:style-name="T165">Mil,</text:span><text:span text:style-name="T173"> </text:span><text:span text:style-name="T165">Seiscentos</text:span><text:span text:style-name="T173"> </text:span><text:span text:style-name="T165">e</text:span><text:span text:style-name="T173"> </text:span><text:span text:style-name="T165">Um</text:span><text:span text:style-name="T173"> </text:span><text:span text:style-name="T165">Reais,</text:span><text:span text:style-name="T173"> </text:span><text:span text:style-name="T165">Trinta e</text:span><text:span text:style-name="T174"> </text:span><text:span text:style-name="T165">Três</text:span><text:span text:style-name="T174"> </text:span><text:span text:style-name="T165">Centavos</text:span><text:span text:style-name="T174"> </text:span><text:span text:style-name="T165">),</text:span><text:span text:style-name="T174"> </text:span><text:span text:style-name="T165">para</text:span><text:span text:style-name="T174"> </text:span><text:span text:style-name="T165">acréscimos</text:span><text:span text:style-name="T174"> </text:span><text:span text:style-name="T165">dos</text:span><text:span text:style-name="T174"> </text:span><text:span text:style-name="T165">seguintes</text:span><text:span text:style-name="T174"> </text:span><text:span text:style-name="T165">sub-elementos</text:span><text:span text:style-name="T174"> </text:span><text:span text:style-name="T165">da</text:span><text:span text:style-name="T174"> </text:span><text:span text:style-name="T165">despesa</text:span><text:span text:style-name="T174"> </text:span><text:span text:style-name="T165">orçamentárias,</text:span><text:span text:style-name="T174"> </text:span><text:span text:style-name="T165">conforme </text:span><text:span text:style-name="T175">segue:</text:span></text:p>
      <text:p text:style-name="P178"/>
      <text:p text:style-name="P178"/>
      <text:p text:style-name="P178"/>
      <text:p text:style-name="P179"><text:span text:style-name="T165">Art. 2º - Os recursos para atender o disposto 1º, será proveniente do remanejamento de redução dos seguintes sub-elementos da despesa orçamentária:</text:span><text:span text:style-name="T165"/></text:p>
      <text:p text:style-name="P178"/>
      <text:p text:style-name="P180"/>
      <text:p text:style-name="P181"><text:span text:style-name="T165">Art.</text:span><text:span text:style-name="T176"> </text:span><text:span text:style-name="T165">3º</text:span><text:span text:style-name="T173"> </text:span><text:span text:style-name="T165">-</text:span><text:span text:style-name="T176"> </text:span><text:span text:style-name="T165">Esta</text:span><text:span text:style-name="T173"> </text:span><text:span text:style-name="T165">portaria</text:span><text:span text:style-name="T173"> </text:span><text:span text:style-name="T165">entra</text:span><text:span text:style-name="T176"> </text:span><text:span text:style-name="T165">em</text:span><text:span text:style-name="T173"> </text:span><text:span text:style-name="T165">vigor</text:span><text:span text:style-name="T173"> </text:span><text:span text:style-name="T165">nesta</text:span><text:span text:style-name="T176"> </text:span><text:span text:style-name="T175">data.</text:span></text:p>
      <text:p text:style-name="P178"/>
      <text:p text:style-name="P182"/>
      <text:p text:style-name="P183"><text:span text:style-name="T93">MUNICÍPIO</text:span><text:span text:style-name="T177"> </text:span><text:span text:style-name="T93">DE</text:span><text:span text:style-name="T177"> </text:span><text:span text:style-name="T93">CACHOEIRO</text:span><text:span text:style-name="T177"> </text:span><text:span text:style-name="T93">DE</text:span><text:span text:style-name="T177"> </text:span><text:span text:style-name="T96">ITAPEMIRIM21/08/2026</text:span></text:p>
      <text:p text:style-name="P85"/>
      <text:p text:style-name="P85"/>
      <text:p text:style-name="P184"><draw:frame draw:style-name="fr4" draw:name="Image80" text:anchor-type="char" svg:x="3.2047in" svg:y="0.2374in" svg:width="1.7327in" svg:height="0.0161in" draw:z-index="97"><draw:image xlink:href="Pictures/10000001000000A60000000111F78E00.png" xlink:type="simple" xlink:show="embed" xlink:actuate="onLoad" draw:mime-type="image/png"/></draw:frame></text:p>
      <text:p text:style-name="P185"><text:span text:style-name="T97">THEODORICO</text:span><text:span text:style-name="T99"> </text:span><text:span text:style-name="T97">DE</text:span><text:span text:style-name="T178"> </text:span><text:span text:style-name="T97">ASSIS</text:span><text:span text:style-name="T178"> </text:span><text:span text:style-name="T99">FERRACO</text:span></text:p>
      <text:p text:style-name="P186"><text:span text:style-name="T99">Prefeito(a)</text:span><text:span text:style-name="T99"/></text:p>
      <text:p text:style-name="P187"/>
      <text:p text:style-name="P100"/>
      <text:p text:style-name="P188"/>
      <text:p text:style-name="P189"><draw:frame draw:style-name="fr7" draw:name="Image5" text:anchor-type="as-char" svg:width="5.0307in" svg:height="0.7272in" draw:z-index="334"><draw:image xlink:href="Pictures/10000001000001E20000004501B3930C.png" xlink:type="simple" xlink:show="embed" xlink:actuate="onLoad" draw:mime-type="image/png"/></draw:frame></text:p>
      <text:p text:style-name="P99"/>
      <text:p text:style-name="P190"><draw:frame draw:style-name="fr7" draw:name="Image6" text:anchor-type="as-char" svg:width="4.9953in" svg:height="0.3339in" draw:z-index="335"><draw:image xlink:href="Pictures/10000001000001DF000000204E703EEB.png" xlink:type="simple" xlink:show="embed" xlink:actuate="onLoad" draw:mime-type="image/png"/></draw:frame></text:p>
      <text:p text:style-name="P191"/>
      <text:p text:style-name="P192"><draw:frame draw:style-name="fr3" draw:name="Image 199" text:anchor-type="as-char" svg:width="3.7598in" svg:height="0.2098in" draw:z-index="325"><draw:image xlink:href="Pictures/10000001000002D5000000291EF29D8A.png" xlink:type="simple" xlink:show="embed" xlink:actuate="onLoad" draw:mime-type="image/png"/></draw:frame></text:p>
      <text:p text:style-name="P193"><draw:frame draw:style-name="fr8" draw:name="Image 200" text:anchor-type="char" svg:x="1.6457in" svg:y="0.0508in" svg:width="4.9957in" svg:height="0.0681in" draw:z-index="5"><draw:image xlink:href="Pictures/10000001000003BD0000000DACF9762B.png" xlink:type="simple" xlink:show="embed" xlink:actuate="onLoad" draw:mime-type="image/png"/></draw:frame><draw:frame draw:style-name="fr8" draw:name="Image 201" text:anchor-type="char" svg:x="1.6457in" svg:y="0.1689in" svg:width="4.9992in" svg:height="0.0681in" draw:z-index="6"><draw:image xlink:href="Pictures/10000001000003BE0000000D79592BB7.png" xlink:type="simple" xlink:show="embed" xlink:actuate="onLoad" draw:mime-type="image/png"/></draw:frame><draw:frame draw:style-name="fr8" draw:name="Image 202" text:anchor-type="char" svg:x="4.1134in" svg:y="0.2909in" svg:width="2.5201in" svg:height="0.0717in" draw:z-index="18"><draw:image xlink:href="Pictures/10000001000001E30000000E3EA39409.png" xlink:type="simple" xlink:show="embed" xlink:actuate="onLoad" draw:mime-type="image/png"/></draw:frame><draw:frame draw:style-name="fr4" draw:name="Image58" text:anchor-type="char" svg:x="3.9972in" svg:y="0.4134in" svg:width="2.6346in" svg:height="0.1945in" draw:z-index="83"><draw:image xlink:href="Pictures/10000001000000FC00000012916DBCAD.png" xlink:type="simple" xlink:show="embed" xlink:actuate="onLoad" draw:mime-type="image/png"/></draw:frame></text:p>
      <text:p text:style-name="P97"/>
      <text:p text:style-name="P194"/>
      <text:p text:style-name="P193"/>
      <text:p text:style-name="P96"/>
      <text:p text:style-name="P195"><draw:frame draw:style-name="fr3" draw:name="Image 206" text:anchor-type="as-char" svg:width="2.2098in" svg:height="0.0728in" draw:z-index="315"><draw:image xlink:href="Pictures/10000001000001AA0000000EA518024E.png" xlink:type="simple" xlink:show="embed" xlink:actuate="onLoad" draw:mime-type="image/png"/></draw:frame></text:p>
      <text:p text:style-name="P99"><draw:frame draw:style-name="fr8" draw:name="Image 207" text:anchor-type="char" svg:x="1.6374in" svg:y="0.0492in" svg:width="2.6154in" svg:height="0.2083in" draw:z-index="23"><draw:image xlink:href="Pictures/10000001000001FB0000002820235E4A.png" xlink:type="simple" xlink:show="embed" xlink:actuate="onLoad" draw:mime-type="image/png"/></draw:frame><draw:frame draw:style-name="fr8" draw:name="Image 208" text:anchor-type="char" svg:x="1.6457in" svg:y="0.3083in" svg:width="4.9992in" svg:height="0.0681in" draw:z-index="33"><draw:image xlink:href="Pictures/10000001000003BE0000000D4AB6D12E.png" xlink:type="simple" xlink:show="embed" xlink:actuate="onLoad" draw:mime-type="image/png"/></draw:frame><draw:frame draw:style-name="fr8" draw:name="Image 209" text:anchor-type="char" svg:x="1.6457in" svg:y="0.428in" svg:width="4.9992in" svg:height="0.0681in" draw:z-index="35"><draw:image xlink:href="Pictures/10000001000003BE0000000DA13D097D.png" xlink:type="simple" xlink:show="embed" xlink:actuate="onLoad" draw:mime-type="image/png"/></draw:frame><draw:frame draw:style-name="fr8" draw:name="Image 210" text:anchor-type="char" svg:x="4.1134in" svg:y="0.5492in" svg:width="2.5335in" svg:height="0.0717in" draw:z-index="51"><draw:image xlink:href="Pictures/10000001000001E40000000D083137B8.png" xlink:type="simple" xlink:show="embed" xlink:actuate="onLoad" draw:mime-type="image/png"/></draw:frame><draw:frame draw:style-name="fr8" draw:name="Image 214" text:anchor-type="char" svg:x="3.8165in" svg:y="0.9146in" svg:width="2.8311in" svg:height="0.0701in" draw:z-index="1"><draw:image xlink:href="Pictures/100000010000021C0000000D33C6082C.png" xlink:type="simple" xlink:show="embed" xlink:actuate="onLoad" draw:mime-type="image/png"/></draw:frame><draw:frame draw:style-name="fr4" draw:name="Image59" text:anchor-type="char" svg:x="3.9972in" svg:y="0.6717in" svg:width="2.6366in" svg:height="0.1929in" draw:z-index="85"><draw:image xlink:href="Pictures/10000001000000FD00000012E676C580.png" xlink:type="simple" xlink:show="embed" xlink:actuate="onLoad" draw:mime-type="image/png"/></draw:frame></text:p>
      <text:p text:style-name="P97"/>
      <text:p text:style-name="P97"/>
      <text:p text:style-name="P194"/>
      <text:p text:style-name="P193"/>
      <text:p text:style-name="P193"/>
      <text:p text:style-name="P100"/>
      <text:p text:style-name="P100"/>
      <text:p text:style-name="P196"><draw:frame draw:style-name="fr4" draw:name="Image79" text:anchor-type="char" svg:x="3.3299in" svg:y="0.1925in" svg:width="1.6083in" svg:height="0.2209in" draw:z-index="96"><draw:image xlink:href="Pictures/100000010000009A00000015D6CC460B.png" xlink:type="simple" xlink:show="embed" xlink:actuate="onLoad" draw:mime-type="image/png"/></draw:frame></text:p>
      <text:p text:style-name="P197"/>
      <text:h text:style-name="P198" text:outline-level="6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ADMINISTRAÇÃO</text:span></text:h>
      <text:p text:style-name="P199"/>
      <text:p text:style-name="P200"/>
      <text:p text:style-name="P201"><text:span text:style-name="T179">PORTARIA</text:span><text:span text:style-name="T180"> </text:span><text:span text:style-name="T179">Nº</text:span><text:span text:style-name="T180"> </text:span><text:span text:style-name="T181">1.754/2026</text:span></text:p>
      <text:p text:style-name="P202"/>
      <text:p text:style-name="P203"><text:span text:style-name="T182">DESIGNA</text:span><text:tab/><text:span text:style-name="T182">SERVIDOR</text:span><text:tab/><text:span text:style-name="T183">PARA </text:span>ACOMPANHAMENTO E FISCALIZAÇÃO DE ATAS DE REGISTRO DE PREÇOS FIRMADAS NO MUNICÍPIO.</text:p>
      <text:p text:style-name="P204"/>
      <text:p text:style-name="P205"><text:span text:style-name="T184">O</text:span><text:span text:style-name="T185"> </text:span><text:span text:style-name="T186">SECRETÁRIO</text:span><text:span text:style-name="T187"> </text:span><text:span text:style-name="T186">MUNICIPAL</text:span><text:span text:style-name="T187"> </text:span><text:span text:style-name="T186">DE</text:span><text:span text:style-name="T187"> </text:span><text:span text:style-name="T188">MEIO</text:span></text:p>
      <text:p text:style-name="P206"><text:span text:style-name="T186">AMBIENTE </text:span><text:span text:style-name="T184">de Cachoeiro de Itapemirim, Estado do Espírito Santo, no uso de suas atribuições delegadas através do Decreto nº 36.938/2026, tendo em vista o que consta no processo nº </text:span><text:span text:style-name="T186">62036/2026</text:span><text:span text:style-name="T184">,</text:span></text:p>
      <text:p text:style-name="P207"/>
      <text:p text:style-name="P208">RESOLVE:</text:p>
      <text:p text:style-name="P202"/>
      <text:p text:style-name="P209"><text:span text:style-name="T186">Art. 1º </text:span><text:span text:style-name="T184">Designar o servidor </text:span><text:span text:style-name="T186">ANTÔNIO MARCOS CANHIM PIMENTEL</text:span><text:span text:style-name="T184">, lotado na SEMMA, para acompanhamento e fiscalização da execução das </text:span><text:span text:style-name="T186">ATAS DE</text:span><text:span text:style-name="T189"> </text:span><text:span text:style-name="T186">REGISTRO DE PREÇOS,</text:span><text:span text:style-name="T189"> </text:span><text:span text:style-name="T184">firmadas no Município e descritas abaixo.</text:span></text:p>
      <text:p text:style-name="P210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211"><text:span text:style-name="T190">NÚMERO</text:span><text:span text:style-name="T191"> </text:span><text:span text:style-name="T190">DA</text:span><text:span text:style-name="T191"> </text:span><text:span text:style-name="T192">ATA</text:span></text:p>
          </table:table-cell>
          <table:table-cell table:style-name="Table3.A1" office:value-type="string">
            <text:p text:style-name="P212"><text:span text:style-name="T190">OBJETO</text:span><text:span text:style-name="T190"/></text:p>
          </table:table-cell>
          <table:table-cell table:style-name="Table3.A1" office:value-type="string">
            <text:p text:style-name="P213"><text:span text:style-name="T190">EMPRESA</text:span><text:span text:style-name="T190"/></text:p>
          </table:table-cell>
        </table:table-row>
        <table:table-row table:style-name="Table3.2">
          <table:table-cell table:style-name="Table3.A1" office:value-type="string">
            <text:p text:style-name="P214"/>
            <text:p text:style-name="P215"><text:span text:style-name="T193">044/2026</text:span><text:span text:style-name="T193"/></text:p>
          </table:table-cell>
          <table:table-cell table:style-name="Table3.A1" office:value-type="string">
            <text:p text:style-name="P216"><text:span text:style-name="T194">AQUISIÇÃO</text:span><text:span text:style-name="T195"> </text:span><text:span text:style-name="T194">DE</text:span><text:span text:style-name="T196"> </text:span><text:span text:style-name="T194">AR</text:span><text:span text:style-name="T196"> </text:span><text:span text:style-name="T194">CONDICIONADO</text:span><text:span text:style-name="T196"> </text:span><text:span text:style-name="T194">E</text:span><text:span text:style-name="T196"> </text:span><text:span text:style-name="T194">CORTINA</text:span><text:span text:style-name="T196"> </text:span><text:span text:style-name="T194">DE</text:span><text:span text:style-name="T195"> </text:span><text:span text:style-name="T194">AR, INCLUINDO A INSTALAÇÃO E MÃO DE OBRA </text:span><text:span text:style-name="T193">NECESSÁRIA</text:span></text:p>
          </table:table-cell>
          <table:table-cell table:style-name="Table3.A1" office:value-type="string">
            <text:p text:style-name="P214"/>
            <text:p text:style-name="P217"><text:span text:style-name="T194">R</text:span><text:span text:style-name="T197"> </text:span><text:span text:style-name="T194">V</text:span><text:span text:style-name="T197"> </text:span><text:span text:style-name="T194">BORGES</text:span><text:span text:style-name="T198"> </text:span><text:span text:style-name="T194">-</text:span><text:span text:style-name="T197"> ME</text:span></text:p>
          </table:table-cell>
        </table:table-row>
        <table:table-row table:style-name="Table3.3">
          <table:table-cell table:style-name="Table3.A1" office:value-type="string">
            <text:p text:style-name="P218"/>
            <text:p text:style-name="P219"/>
            <text:p text:style-name="P220"><text:span text:style-name="T193">045/2026</text:span><text:span text:style-name="T193"/></text:p>
          </table:table-cell>
          <table:table-cell table:style-name="Table3.A1" office:value-type="string">
            <text:p text:style-name="P221"/>
            <text:p text:style-name="P222"><text:span text:style-name="T194">AQUISIÇÃO</text:span><text:span text:style-name="T195"> </text:span><text:span text:style-name="T194">DE</text:span><text:span text:style-name="T196"> </text:span><text:span text:style-name="T194">AR</text:span><text:span text:style-name="T196"> </text:span><text:span text:style-name="T194">CONDICIONADO</text:span><text:span text:style-name="T196"> </text:span><text:span text:style-name="T194">E</text:span><text:span text:style-name="T196"> </text:span><text:span text:style-name="T194">CORTINA</text:span><text:span text:style-name="T196"> </text:span><text:span text:style-name="T194">DE</text:span><text:span text:style-name="T195"> </text:span><text:span text:style-name="T194">AR, INCLUINDO A INSTALAÇÃO E MÃO DE OBRA </text:span><text:span text:style-name="T193">NECESSÁRIA</text:span></text:p>
          </table:table-cell>
          <table:table-cell table:style-name="Table3.A1" office:value-type="string">
            <text:p text:style-name="P223"/>
            <text:p text:style-name="P224"><text:span text:style-name="T194">HP SERVICOS E </text:span><text:span text:style-name="T193">COMERCIO</text:span><text:span text:style-name="T199"> </text:span><text:span text:style-name="T193">LTDA.</text:span><text:span text:style-name="T200"> </text:span><text:span text:style-name="T193">-</text:span><text:span text:style-name="T200"> </text:span><text:span text:style-name="T193">ME</text:span></text:p>
          </table:table-cell>
        </table:table-row>
      </table:table>
      <text:p text:style-name="P225"><text:span text:style-name="T186">Art. 2° </text:span><text:span text:style-name="T184">Esta portaria entra em vigor na data de sua publicação, revogadas as disposições em contrário</text:span><text:span text:style-name="T201">.</text:span></text:p>
      <text:p text:style-name="P226"/>
      <text:p text:style-name="P227"/>
      <text:p text:style-name="P228"><text:span text:style-name="T184">Cachoeiro</text:span><text:span text:style-name="T202"> </text:span><text:span text:style-name="T184">de</text:span><text:span text:style-name="T202"> </text:span><text:span text:style-name="T184">Itapemirim/ES,</text:span><text:span text:style-name="T202"> </text:span><text:span text:style-name="T184">19</text:span><text:span text:style-name="T202"> </text:span><text:span text:style-name="T184">de</text:span><text:span text:style-name="T202"> </text:span><text:span text:style-name="T184">agosto</text:span><text:span text:style-name="T202"> </text:span><text:span text:style-name="T184">de</text:span><text:span text:style-name="T203"> </text:span><text:span text:style-name="T204">2026.</text:span></text:p>
      <text:p text:style-name="P229"/>
      <text:p text:style-name="P230"/>
      <text:p text:style-name="P231">THIAGO<text:span text:style-name="T205"> </text:span>FIORIO<text:span text:style-name="T205"> </text:span><text:span text:style-name="T182">LONGUI</text:span></text:p>
      <text:p text:style-name="P232"><text:span text:style-name="T186">Secretário</text:span><text:span text:style-name="T206"> </text:span><text:span text:style-name="T186">Municipal</text:span><text:span text:style-name="T207"> </text:span><text:span text:style-name="T186">de</text:span><text:span text:style-name="T206"> </text:span><text:span text:style-name="T186">Meio</text:span><text:span text:style-name="T207"> Ambiente</text:span></text:p>
      <text:p text:style-name="P233"/>
      <text:p text:style-name="P234"/>
      <text:p text:style-name="P234"/>
      <text:p text:style-name="P235"/>
      <text:p text:style-name="P236"><text:span text:style-name="T208">PORTARIA</text:span><text:span text:style-name="T209"> </text:span><text:span text:style-name="T208">Nº</text:span><text:span text:style-name="T210"> </text:span><text:span text:style-name="T211">1.760/2026</text:span></text:p>
      <text:p text:style-name="P236"><text:span text:style-name="T212">Republicação</text:span><text:span text:style-name="T213"> </text:span><text:span text:style-name="T212">DOM</text:span><text:span text:style-name="T213"> </text:span><text:span text:style-name="T212">7653</text:span><text:span text:style-name="T214"> </text:span><text:span text:style-name="T212">-</text:span><text:span text:style-name="T213"> </text:span><text:span text:style-name="T212">21</text:span><text:span text:style-name="T214"> </text:span><text:span text:style-name="T212">de</text:span><text:span text:style-name="T213"> </text:span><text:span text:style-name="T212">agosto</text:span><text:span text:style-name="T214"> </text:span><text:span text:style-name="T212">de</text:span><text:span text:style-name="T213"> </text:span><text:span text:style-name="T215">2026</text:span></text:p>
      <text:p text:style-name="P237"/>
      <text:p text:style-name="P238">DISPÕE SOBRE TRANSFERÊNCIA DE LOTAÇÃO DE SERVIDOR.</text:p>
      <text:p text:style-name="P234"/>
      <text:p text:style-name="P239"><text:span text:style-name="T184">O</text:span><text:span text:style-name="T216"> <text:s/></text:span><text:span text:style-name="T186">SECRETÁRIO</text:span><text:span text:style-name="T217"> <text:s/></text:span><text:span text:style-name="T186">MUNICIPAL</text:span><text:span text:style-name="T217"> <text:s/></text:span><text:span text:style-name="T218">DE</text:span></text:p>
      <text:p text:style-name="P240"><text:span text:style-name="T186">ADMINISTRAÇÃO </text:span><text:span text:style-name="T184">de Cachoeiro de Itapemirim, Estado do Espírito Santo, no uso de suas atribuições delegadas através dos Decretos nºs. 18.275/2008 e 35.892/2025,</text:span><text:span text:style-name="T219"> </text:span><text:span text:style-name="T184">tendo</text:span><text:span text:style-name="T219"> </text:span><text:span text:style-name="T184">em</text:span><text:span text:style-name="T219"> </text:span><text:span text:style-name="T184">vista</text:span><text:span text:style-name="T219"> </text:span><text:span text:style-name="T184">o</text:span><text:span text:style-name="T219"> </text:span><text:span text:style-name="T184">que</text:span><text:span text:style-name="T219"> </text:span><text:span text:style-name="T184">consta nos processos nºs 62319/2026 e </text:span><text:span text:style-name="T207">62385/2026</text:span></text:p>
      <text:p text:style-name="P241">RESOLVE:</text:p>
      <text:p text:style-name="P242"><text:span text:style-name="T186">Art. 1º TRANSFERIR </text:span><text:span text:style-name="T184">a lotação do servidor</text:span><text:span text:style-name="T220"> </text:span><text:span text:style-name="T184">abaixo</text:span><text:span text:style-name="T220"> </text:span><text:span text:style-name="T184">mencionado,</text:span><text:span text:style-name="T220"> </text:span><text:span text:style-name="T184">tendo</text:span><text:span text:style-name="T220"> </text:span><text:span text:style-name="T184">em</text:span><text:span text:style-name="T220"> </text:span><text:span text:style-name="T184">vista</text:span><text:span text:style-name="T220"> </text:span><text:span text:style-name="T184">o</text:span><text:span text:style-name="T220"> </text:span><text:span text:style-name="T184">que</text:span><text:span text:style-name="T220"> </text:span><text:span text:style-name="T184">consta</text:span><text:span text:style-name="T220"> </text:span><text:span text:style-name="T184">no processo acima citado</text:span><text:span text:style-name="T221">.</text:span></text:p>
      <text:p text:style-name="P243"/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row table:style-name="Table4.1">
          <table:table-cell table:style-name="Table4.A1" office:value-type="string">
            <text:p text:style-name="P244"/>
            <text:p text:style-name="P245"><text:span text:style-name="T222">SERVIDOR</text:span><text:span text:style-name="T222"/></text:p>
          </table:table-cell>
          <table:table-cell table:style-name="Table4.A1" office:value-type="string">
            <text:p text:style-name="P244"/>
            <text:p text:style-name="P246"><text:span text:style-name="T222">CARGO</text:span><text:span text:style-name="T222"/></text:p>
          </table:table-cell>
          <table:table-cell table:style-name="Table4.A1" office:value-type="string">
            <text:p text:style-name="P247"><text:span text:style-name="T222">LOTAÇÃO</text:span><text:span text:style-name="T223"> </text:span><text:span text:style-name="T224">DE</text:span><text:span text:style-name="T223"> </text:span><text:span text:style-name="T222">ORIGEM</text:span></text:p>
          </table:table-cell>
          <table:table-cell table:style-name="Table4.A1" office:value-type="string">
            <text:p text:style-name="P248"><text:span text:style-name="T225">LOTAÇÃO</text:span><text:span text:style-name="T226"> </text:span><text:span text:style-name="T225">DE</text:span><text:span text:style-name="T223"> </text:span><text:span text:style-name="T222">DESTINO</text:span></text:p>
          </table:table-cell>
          <table:table-cell table:style-name="Table4.A1" office:value-type="string">
            <text:p text:style-name="P244"/>
            <text:p text:style-name="P249"><text:span text:style-name="T225">A</text:span><text:span text:style-name="T227"> </text:span><text:span text:style-name="T225">PARTIR</text:span><text:span text:style-name="T227"> </text:span><text:span text:style-name="T228">DE</text:span></text:p>
          </table:table-cell>
        </table:table-row>
        <table:table-row table:style-name="Table4.2">
          <table:table-cell table:style-name="Table4.A1" office:value-type="string">
            <text:p text:style-name="P250"/>
            <text:p text:style-name="P245"><text:span text:style-name="T142">LEONARDO</text:span><text:span text:style-name="T229"> </text:span><text:span text:style-name="T142">SILVEIRA</text:span><text:span text:style-name="T230"> </text:span><text:span text:style-name="T231">COSTA</text:span></text:p>
          </table:table-cell>
          <table:table-cell table:style-name="Table4.A1" office:value-type="string">
            <text:p text:style-name="P250"/>
            <text:p text:style-name="P251"><text:span text:style-name="T232">Auxiliar</text:span><text:span text:style-name="T233"> </text:span><text:span text:style-name="T234">Administrativo</text:span></text:p>
          </table:table-cell>
          <table:table-cell table:style-name="Table4.A1" office:value-type="string">
            <text:p text:style-name="P250"/>
            <text:p text:style-name="P252"><text:span text:style-name="T234">SEMFA</text:span><text:span text:style-name="T234"/></text:p>
          </table:table-cell>
          <table:table-cell table:style-name="Table4.A1" office:value-type="string">
            <text:p text:style-name="P253"/>
            <text:p text:style-name="P245"><text:span text:style-name="T141">SEMSEG</text:span><text:span text:style-name="T141"/></text:p>
            <text:p text:style-name="P254"><text:span text:style-name="T142">(Defesa</text:span><text:span text:style-name="T235"> </text:span><text:span text:style-name="T141">Civil)</text:span></text:p>
          </table:table-cell>
          <table:table-cell table:style-name="Table4.A1" office:value-type="string">
            <text:p text:style-name="P250"/>
            <text:p text:style-name="P245"><text:span text:style-name="T234">20/08/2026</text:span><text:span text:style-name="T234"/></text:p>
          </table:table-cell>
        </table:table-row>
      </table:table>
      <text:p text:style-name="P255"><text:span text:style-name="T236">Art.</text:span><text:span text:style-name="T237"> </text:span><text:span text:style-name="T236">2º</text:span><text:span text:style-name="T238"> </text:span><text:span text:style-name="T239">Esta</text:span><text:span text:style-name="T240"> </text:span><text:span text:style-name="T239">Portaria</text:span><text:span text:style-name="T241"> </text:span><text:span text:style-name="T239">entra</text:span><text:span text:style-name="T241"> </text:span><text:span text:style-name="T239">em</text:span><text:span text:style-name="T240"> </text:span><text:span text:style-name="T239">vigor</text:span><text:span text:style-name="T241"> </text:span><text:span text:style-name="T242">na</text:span></text:p>
      <text:p text:style-name="P256"><text:span text:style-name="T239">data</text:span><text:span text:style-name="T242"> </text:span><text:span text:style-name="T239">de</text:span><text:span text:style-name="T242"> </text:span><text:span text:style-name="T239">sua</text:span><text:span text:style-name="T242"> </text:span><text:span text:style-name="T243">publicação.</text:span></text:p>
      <text:p text:style-name="P257"><text:span text:style-name="T239">Cachoeiro</text:span><text:span text:style-name="T244"> </text:span><text:span text:style-name="T239">de</text:span><text:span text:style-name="T244"> </text:span><text:span text:style-name="T239">Itapemirim/ES,</text:span><text:span text:style-name="T244"> </text:span><text:span text:style-name="T239">20</text:span><text:span text:style-name="T244"> </text:span><text:span text:style-name="T239">de</text:span><text:span text:style-name="T244"> </text:span><text:span text:style-name="T239">agosto</text:span><text:span text:style-name="T244"> </text:span><text:span text:style-name="T239">de</text:span><text:span text:style-name="T244"> </text:span><text:span text:style-name="T243">2026.</text:span></text:p>
      <text:p text:style-name="P258"/>
      <text:p text:style-name="P259"><text:span text:style-name="T245">ROGÉRIO</text:span><text:span text:style-name="T246"> </text:span><text:span text:style-name="T245">DA</text:span><text:span text:style-name="T247"> </text:span><text:span text:style-name="T245">SILVA</text:span><text:span text:style-name="T247"> </text:span><text:span text:style-name="T248">ATHAYDE</text:span></text:p>
      <text:p text:style-name="P260"><text:span text:style-name="T236">Secretário</text:span><text:span text:style-name="T249"> </text:span><text:span text:style-name="T236">Municipal</text:span><text:span text:style-name="T249"> </text:span><text:span text:style-name="T236">de</text:span><text:span text:style-name="T249"> </text:span><text:span text:style-name="T250">Administração</text:span></text:p>
      <text:p text:style-name="P261"/>
      <text:p text:style-name="P262"/>
      <text:p text:style-name="P262"/>
      <text:p text:style-name="P262"/>
      <text:p text:style-name="P263"/>
      <text:p text:style-name="P264"><text:span text:style-name="T251">PORTARIA</text:span><text:span text:style-name="T252"> </text:span><text:span text:style-name="T251">Nº</text:span><text:span text:style-name="T252"> </text:span><text:span text:style-name="T251">1.769/2026</text:span></text:p>
      <text:p text:style-name="P265"/>
      <text:p text:style-name="P266"><text:span text:style-name="T126">DISPÕE SOBRE CONCESSÃO DE LICENÇA</text:span><text:span text:style-name="T253"> <text:s/></text:span><text:span text:style-name="T126">PARA</text:span><text:span text:style-name="T253"> <text:s/></text:span><text:span text:style-name="T126">TRATAMENTO</text:span><text:span text:style-name="T254"> </text:span><text:span text:style-name="T126">DE</text:span><text:span text:style-name="T255"> </text:span><text:span text:style-name="T126">SAÚDE</text:span><text:span text:style-name="T255"> </text:span><text:span text:style-name="T126">E</text:span><text:span text:style-name="T255"> </text:span><text:span text:style-name="T126">BENEFÍCIO</text:span><text:span text:style-name="T254"> </text:span><text:span text:style-name="T131">AUXÍLIO-DOENÇA.</text:span></text:p>
      <text:p text:style-name="P267"/>
      <text:p text:style-name="P268"><text:span text:style-name="T135">O</text:span><text:span text:style-name="T256"> <text:s/></text:span><text:span text:style-name="T126">SECRETÁRIO</text:span><text:span text:style-name="T257"> <text:s/></text:span><text:span text:style-name="T126">MUNICIPAL</text:span><text:span text:style-name="T258"> <text:s/></text:span><text:span text:style-name="T159">DE</text:span></text:p>
      <text:p text:style-name="P269"><text:span text:style-name="T132">ADMINISTRAÇÃO </text:span><text:span text:style-name="T133">de Cachoeiro de Itapemirim, Estado do Espírito Santo, no uso de suas atribuições delegadas</text:span><text:span text:style-name="T134"> </text:span><text:span text:style-name="T133">através</text:span><text:span text:style-name="T138"> </text:span><text:span text:style-name="T133">dos</text:span><text:span text:style-name="T138"> </text:span><text:span text:style-name="T133">Decretos</text:span><text:span text:style-name="T138"> </text:span><text:span text:style-name="T133">nºs.</text:span><text:span text:style-name="T138"> </text:span><text:span text:style-name="T133">18.275/2008</text:span><text:span text:style-name="T138"> </text:span><text:span text:style-name="T133">e 35.892/2025, </text:span><text:span text:style-name="T132">RESOLVE:</text:span></text:p>
      <text:p text:style-name="P270"/>
      <text:p text:style-name="P271"><text:span text:style-name="T132">Art. 1º </text:span><text:span text:style-name="T133">Considerar autorizado a concessão de </text:span><text:span text:style-name="T132">licença para tratamento de saúde </text:span><text:span text:style-name="T133">ao servidor abaixo mencionado, conforme atestado médico apresentado e anexo ao referido processo, nos termos do artigo 2º da Lei nº 7859/2020 e Decreto nº. 29.111/2019.</text:span></text:p>
      <text:p text:style-name="P272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column table:style-name="Table5.F"/>
        <table:table-row table:style-name="Table5.1">
          <table:table-cell table:style-name="Table5.A1" office:value-type="string">
            <text:p text:style-name="P273"><text:span text:style-name="T259">SERVIDOR</text:span><text:span text:style-name="T259"/></text:p>
          </table:table-cell>
          <table:table-cell table:style-name="Table5.A1" office:value-type="string">
            <text:p text:style-name="P274"><text:span text:style-name="T259">CARGO</text:span><text:span text:style-name="T259"/></text:p>
          </table:table-cell>
          <table:table-cell table:style-name="Table5.A1" office:value-type="string">
            <text:p text:style-name="P275"><text:span text:style-name="T259">LOTAÇÃO</text:span><text:span text:style-name="T259"/></text:p>
          </table:table-cell>
          <table:table-cell table:style-name="Table5.A1" table:number-columns-spanned="2" office:value-type="string">
            <text:p text:style-name="P276"><text:span text:style-name="T259">LICENÇA</text:span><text:span text:style-name="T259"/></text:p>
          </table:table-cell>
          <table:covered-table-cell/>
          <table:table-cell table:style-name="Table5.A1" office:value-type="string">
            <text:p text:style-name="P277"><text:span text:style-name="T260">PROC.</text:span><text:span text:style-name="T261"> </text:span><text:span text:style-name="T262">Nº</text:span></text:p>
          </table:table-cell>
        </table:table-row>
        <table:table-row table:style-name="Table5.2">
          <table:table-cell table:style-name="Table5.A1" office:value-type="string">
            <text:p text:style-name="P278"><text:span text:style-name="T260">GUSTAVO</text:span><text:span text:style-name="T262"> </text:span><text:span text:style-name="T260">TOSTA</text:span><text:span text:style-name="T263"> </text:span><text:span text:style-name="T260">VIEIRA</text:span><text:span text:style-name="T264"> </text:span><text:span text:style-name="T260">DA</text:span><text:span text:style-name="T264"> </text:span><text:span text:style-name="T260">PUREZA</text:span></text:p>
          </table:table-cell>
          <table:table-cell table:style-name="Table5.A1" office:value-type="string">
            <text:p text:style-name="P279"><text:span text:style-name="T265">AUDITOR</text:span><text:span text:style-name="T266"> </text:span><text:span text:style-name="T265">FISCAL</text:span><text:span text:style-name="T267"> </text:span><text:span text:style-name="T268">SANITÁRIO</text:span></text:p>
          </table:table-cell>
          <table:table-cell table:style-name="Table5.A1" office:value-type="string">
            <text:p text:style-name="P280"/>
            <text:p text:style-name="P281"><text:span text:style-name="T268">SEMUS</text:span><text:span text:style-name="T268"/></text:p>
          </table:table-cell>
          <table:table-cell table:style-name="Table5.A1" office:value-type="string">
            <text:p text:style-name="P280"/>
            <text:p text:style-name="P282"><text:span text:style-name="T265">30</text:span><text:span text:style-name="T269"> </text:span><text:span text:style-name="T270">DIAS</text:span></text:p>
          </table:table-cell>
          <table:table-cell table:style-name="Table5.A1" office:value-type="string">
            <text:p text:style-name="P280"/>
            <text:p text:style-name="P283"><text:span text:style-name="T268">04/08/2026</text:span><text:span text:style-name="T268"/></text:p>
          </table:table-cell>
          <table:table-cell table:style-name="Table5.A1" office:value-type="string">
            <text:p text:style-name="P280"/>
            <text:p text:style-name="P284"><text:span text:style-name="T259">59437/2026</text:span><text:span text:style-name="T259"/></text:p>
          </table:table-cell>
        </table:table-row>
      </table:table>
      <text:p text:style-name="P285"/>
      <text:p text:style-name="P286"><text:span text:style-name="T126">Art.</text:span><text:span text:style-name="T254"> <text:s/></text:span><text:span text:style-name="T126">2º</text:span><text:span text:style-name="T254"> <text:s/></text:span><text:span text:style-name="T135">Conceder</text:span><text:span text:style-name="T271"> <text:s/></text:span><text:span text:style-name="T126">benefício</text:span><text:span text:style-name="T254"> </text:span><text:span text:style-name="T126">auxílio-doença </text:span><text:span text:style-name="T135">ao referido servidor, no período de 60 (sessenta) dias,</text:span><text:span text:style-name="T272"> </text:span><text:span text:style-name="T135">a</text:span><text:span text:style-name="T272"> </text:span><text:span text:style-name="T135">partir</text:span><text:span text:style-name="T272"> </text:span><text:span text:style-name="T135">de</text:span><text:span text:style-name="T272"> </text:span><text:span text:style-name="T273">03</text:span><text:span text:style-name="T274"> </text:span><text:span text:style-name="T273">de</text:span><text:span text:style-name="T274"> </text:span><text:span text:style-name="T273">setembro</text:span><text:span text:style-name="T274"> </text:span><text:span text:style-name="T273">de</text:span><text:span text:style-name="T274"> </text:span><text:span text:style-name="T273">2026</text:span><text:span text:style-name="T275">,</text:span><text:span text:style-name="T276"> </text:span><text:span text:style-name="T135">de</text:span><text:span text:style-name="T272"> </text:span><text:span text:style-name="T135">acordo</text:span><text:span text:style-name="T272"> </text:span><text:span text:style-name="T135">com</text:span><text:span text:style-name="T277"> </text:span><text:span text:style-name="T135">perícia</text:span><text:span text:style-name="T272"> </text:span><text:span text:style-name="T135">de atestado deferido pela MEDTRAB Medicina e Segurança do Trabalho (Grupo Innovar).</text:span></text:p>
      <text:p text:style-name="P287"/>
      <text:p text:style-name="P288"><text:span text:style-name="T132">Art.</text:span><text:span text:style-name="T278"> </text:span><text:span text:style-name="T132">3°</text:span><text:span text:style-name="T279"> </text:span><text:span text:style-name="T133">Esta</text:span><text:span text:style-name="T155"> </text:span><text:span text:style-name="T133">Portaria</text:span><text:span text:style-name="T154"> </text:span><text:span text:style-name="T133">entrará</text:span><text:span text:style-name="T155"> </text:span><text:span text:style-name="T133">em</text:span><text:span text:style-name="T154"> </text:span><text:span text:style-name="T133">vigor</text:span><text:span text:style-name="T155"> </text:span><text:span text:style-name="T156">na</text:span></text:p>
      <text:p text:style-name="P289"><text:span text:style-name="T133">data</text:span><text:span text:style-name="T280"> </text:span><text:span text:style-name="T133">de</text:span><text:span text:style-name="T281"> </text:span><text:span text:style-name="T133">sua</text:span><text:span text:style-name="T280"> </text:span><text:span text:style-name="T138">publicação.</text:span></text:p>
      <text:p text:style-name="P160"/>
      <text:p text:style-name="P290"/>
      <text:p text:style-name="P291"><text:span text:style-name="T133">Cachoeiro</text:span><text:span text:style-name="T282"> </text:span><text:span text:style-name="T133">de</text:span><text:span text:style-name="T282"> </text:span><text:span text:style-name="T133">Itapemirim/ES,</text:span><text:span text:style-name="T283"> </text:span><text:span text:style-name="T133">20</text:span><text:span text:style-name="T282"> </text:span><text:span text:style-name="T133">de</text:span><text:span text:style-name="T282"> </text:span><text:span text:style-name="T133">agosto</text:span><text:span text:style-name="T283"> </text:span><text:span text:style-name="T133">de</text:span><text:span text:style-name="T282"> </text:span><text:span text:style-name="T138">2026.</text:span></text:p>
      <text:p text:style-name="P160"/>
      <text:p text:style-name="P290"/>
      <text:p text:style-name="P292"><text:span text:style-name="T126">ROGÉRIO</text:span><text:span text:style-name="T284"> </text:span><text:span text:style-name="T126">DA</text:span><text:span text:style-name="T285"> </text:span><text:span text:style-name="T126">SILVA</text:span><text:span text:style-name="T285"> </text:span><text:span text:style-name="T131">ATHAYDE</text:span></text:p>
      <text:p text:style-name="P293"><text:span text:style-name="T286">Secretário</text:span><text:span text:style-name="T287"> </text:span><text:span text:style-name="T286">Municipal</text:span><text:span text:style-name="T287"> </text:span><text:span text:style-name="T286">de</text:span><text:span text:style-name="T287"> </text:span><text:span text:style-name="T288">Administração</text:span></text:p>
      <text:p text:style-name="P294"/>
      <text:p text:style-name="P234"/>
      <text:p text:style-name="P234"/>
      <text:p text:style-name="P295"/>
      <text:p text:style-name="P296"><text:span text:style-name="T179">PORTARIA</text:span><text:span text:style-name="T289"> </text:span><text:span text:style-name="T179">Nº</text:span><text:span text:style-name="T290"> </text:span><text:span text:style-name="T181">1.770/2026</text:span></text:p>
      <text:p text:style-name="P297">DISPÕE SOBRE CONCESSÃO DE LICENÇA<text:span text:style-name="T291"> <text:s/></text:span>PARA<text:span text:style-name="T291"> <text:s/></text:span>TRATAMENTO<text:span text:style-name="T291"> </text:span>DE<text:span text:style-name="T292"> </text:span>SAÚDE<text:span text:style-name="T292"> </text:span>E<text:span text:style-name="T292"> </text:span>BENEFÍCIO<text:span text:style-name="T293"> </text:span><text:span text:style-name="T182">AUXÍLIO-DOENÇA.</text:span></text:p>
      <text:p text:style-name="P298"><text:span text:style-name="T184">O</text:span><text:span text:style-name="T294"> <text:s/></text:span><text:span text:style-name="T186">SECRETÁRIO</text:span><text:span text:style-name="T295"> <text:s/></text:span><text:span text:style-name="T186">MUNICIPAL</text:span><text:span text:style-name="T295"> <text:s/></text:span><text:span text:style-name="T218">DE</text:span></text:p>
      <text:p text:style-name="P299"><text:span text:style-name="T186">ADMINISTRAÇÃO </text:span><text:span text:style-name="T184">de Cachoeiro de Itapemirim, Estado do Espírito Santo, no uso de suas atribuições delegadas</text:span><text:span text:style-name="T220"> </text:span><text:span text:style-name="T184">através dos Decretos nºs. 18.275/2008 e </text:span><text:span text:style-name="T204">35.892/2025,</text:span></text:p>
      <text:p text:style-name="P300">RESOLVE:</text:p>
      <text:p text:style-name="P301"><text:span text:style-name="T186">Art. 1º </text:span><text:span text:style-name="T184">Considerar autorizado a concessão de </text:span><text:span text:style-name="T186">licença para tratamento de saúde </text:span><text:span text:style-name="T184">à servidora abaixo mencionada, conforme atestado médico apresentado e anexo ao referido processo, nos termos do artigo 2º da Lei nº 7859/2020 e Decreto nº. 29.111/2019.</text:span></text:p>
      <text:p text:style-name="P302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column table:style-name="Table6.F"/>
        <table:table-row table:style-name="Table6.1">
          <table:table-cell table:style-name="Table6.A1" office:value-type="string">
            <text:p text:style-name="P303"><text:span text:style-name="T296">SERVIDORA</text:span><text:span text:style-name="T296"/></text:p>
          </table:table-cell>
          <table:table-cell table:style-name="Table6.A1" office:value-type="string">
            <text:p text:style-name="P304"><text:span text:style-name="T296">CARGO</text:span><text:span text:style-name="T296"/></text:p>
          </table:table-cell>
          <table:table-cell table:style-name="Table6.A1" office:value-type="string">
            <text:p text:style-name="P305"><text:span text:style-name="T296">LOTAÇÃO</text:span><text:span text:style-name="T296"/></text:p>
          </table:table-cell>
          <table:table-cell table:style-name="Table6.A1" table:number-columns-spanned="2" office:value-type="string">
            <text:p text:style-name="P306"><text:span text:style-name="T296">LICENÇA</text:span><text:span text:style-name="T296"/></text:p>
          </table:table-cell>
          <table:covered-table-cell/>
          <table:table-cell table:style-name="Table6.A1" office:value-type="string">
            <text:p text:style-name="P307"><text:span text:style-name="T296">PROC.</text:span><text:span text:style-name="T297"> </text:span><text:span text:style-name="T298">Nº</text:span></text:p>
          </table:table-cell>
        </table:table-row>
        <table:table-row table:style-name="Table6.2">
          <table:table-cell table:style-name="Table6.A1" office:value-type="string">
            <text:p text:style-name="P308"><text:span text:style-name="T296">RITA</text:span><text:span text:style-name="T299"> </text:span><text:span text:style-name="T296">DE</text:span><text:span text:style-name="T299"> </text:span><text:span text:style-name="T296">CASSIA</text:span><text:span text:style-name="T300"> </text:span><text:span text:style-name="T296">DUARTE</text:span><text:span text:style-name="T301"> </text:span><text:span text:style-name="T302">VIEIRA</text:span><text:span text:style-name="T303"> </text:span><text:span text:style-name="T302">LEITE</text:span></text:p>
          </table:table-cell>
          <table:table-cell table:style-name="Table6.A1" office:value-type="string">
            <text:p text:style-name="P309"><text:span text:style-name="T304">PROF</text:span><text:span text:style-name="T305"> </text:span><text:span text:style-name="T304">PEB</text:span><text:span text:style-name="T305"> </text:span><text:span text:style-name="T306">C</text:span></text:p>
          </table:table-cell>
          <table:table-cell table:style-name="Table6.A1" office:value-type="string">
            <text:p text:style-name="P310"><text:span text:style-name="T307">SEME</text:span><text:span text:style-name="T307"/></text:p>
          </table:table-cell>
          <table:table-cell table:style-name="Table6.A1" office:value-type="string">
            <text:p text:style-name="P311"><text:span text:style-name="T304">24</text:span><text:span text:style-name="T308"> </text:span><text:span text:style-name="T307">DIAS</text:span></text:p>
          </table:table-cell>
          <table:table-cell table:style-name="Table6.A1" office:value-type="string">
            <text:p text:style-name="P312"><text:span text:style-name="T309">03/08/2026</text:span><text:span text:style-name="T309"/></text:p>
          </table:table-cell>
          <table:table-cell table:style-name="Table6.A1" office:value-type="string">
            <text:p text:style-name="P313"><text:span text:style-name="T296">59587/2026</text:span><text:span text:style-name="T296"/></text:p>
          </table:table-cell>
        </table:table-row>
      </table:table>
      <text:p text:style-name="P314"><text:span text:style-name="T186">Art.</text:span><text:span text:style-name="T189"> <text:s/></text:span><text:span text:style-name="T186">2º</text:span><text:span text:style-name="T189"> <text:s/></text:span><text:span text:style-name="T184">Conceder</text:span><text:span text:style-name="T220"> <text:s/></text:span><text:span text:style-name="T186">benefício</text:span><text:span text:style-name="T189"> </text:span><text:span text:style-name="T186">auxílio-doença </text:span><text:span text:style-name="T184">à referida servidora, no período de 02 (dois) dias, a partir de </text:span><text:span text:style-name="T201">27 de agosto de 2026</text:span><text:span text:style-name="T221">, </text:span><text:span text:style-name="T184">de acordo com perícia de atestado deferido pela MEDTRAB Medicina e Segurança do Trabalho (Grupo </text:span><text:span text:style-name="T204">Innovar).</text:span></text:p>
      <text:p text:style-name="P315"><text:span text:style-name="T186">Art. 3°</text:span><text:span text:style-name="T310"> </text:span><text:span text:style-name="T184">Esta Portaria entrará em vigor </text:span><text:span text:style-name="T311">na</text:span></text:p>
      <text:p text:style-name="P316"><text:span text:style-name="T184">data</text:span><text:span text:style-name="T311"> </text:span><text:span text:style-name="T184">de</text:span><text:span text:style-name="T311"> </text:span><text:span text:style-name="T184">sua</text:span><text:span text:style-name="T311"> </text:span><text:span text:style-name="T204">publicação.</text:span></text:p>
      <text:p text:style-name="P317"/>
      <text:p text:style-name="P318"><text:span text:style-name="T184">Cachoeiro</text:span><text:span text:style-name="T312"> </text:span><text:span text:style-name="T184">de</text:span><text:span text:style-name="T313"> </text:span><text:span text:style-name="T184">Itapemirim/ES,</text:span><text:span text:style-name="T312"> </text:span><text:span text:style-name="T184">20</text:span><text:span text:style-name="T313"> </text:span><text:span text:style-name="T184">de</text:span><text:span text:style-name="T313"> </text:span><text:span text:style-name="T184">agosto</text:span><text:span text:style-name="T312"> </text:span><text:span text:style-name="T184">de</text:span><text:span text:style-name="T313"> </text:span><text:span text:style-name="T204">2026.</text:span></text:p>
      <text:p text:style-name="P317"/>
      <text:p text:style-name="P319">ROGÉRIO<text:span text:style-name="T314"> </text:span>DA<text:span text:style-name="T315"> </text:span>SILVA<text:span text:style-name="T315"> </text:span><text:span text:style-name="T182">ATHAYDE</text:span></text:p>
      <text:p text:style-name="P320"><text:span text:style-name="T186">Secretário</text:span><text:span text:style-name="T316"> </text:span><text:span text:style-name="T186">Municipal</text:span><text:span text:style-name="T316"> </text:span><text:span text:style-name="T186">de</text:span><text:span text:style-name="T316"> </text:span><text:span text:style-name="T207">Administração</text:span></text:p>
      <text:p text:style-name="P321"/>
      <text:p text:style-name="P234"/>
      <text:p text:style-name="P234"/>
      <text:p text:style-name="P322"/>
      <text:p text:style-name="P323"><text:span text:style-name="T179">PORTARIA</text:span><text:span text:style-name="T317"> </text:span><text:span text:style-name="T179">Nº</text:span><text:span text:style-name="T318"> </text:span><text:span text:style-name="T181">1.771/2026</text:span></text:p>
      <text:p text:style-name="P324"/>
      <text:p text:style-name="P325">TORNA SEM EFEITO PERÍODO DE FÉRIAS DE SERVIDOR.</text:p>
      <text:p text:style-name="P322"/>
      <text:p text:style-name="P326"><text:span text:style-name="T184">O</text:span><text:span text:style-name="T319"> <text:s/></text:span><text:span text:style-name="T186">SECRETÁRIO</text:span><text:span text:style-name="T320"> <text:s/></text:span><text:span text:style-name="T186">MUNICIPAL</text:span><text:span text:style-name="T320"> <text:s/></text:span><text:span text:style-name="T218">DE</text:span></text:p>
      <text:p text:style-name="P327"><text:span text:style-name="T186">ADMINISTRAÇÃO </text:span><text:span text:style-name="T184">de Cachoeiro de Itapemirim, Estado do Espírito Santo, no uso de suas atribuições delegadas através dos Decretos nºs. 18.275/2008 e </text:span><text:span text:style-name="T204">35.892/2025,</text:span></text:p>
      <text:p text:style-name="P328">RESOLVE:</text:p>
      <text:p text:style-name="P324"/>
      <text:p text:style-name="P329"><text:span text:style-name="T236">Art. 1º </text:span><text:span text:style-name="T239">Tornar sem efeito as férias concedidas ao servidor abaixo mencionado, através da </text:span><text:span text:style-name="T236">Portaria nº 939/2026, </text:span><text:span text:style-name="T239">programadas no período de 14/09/2026 a 13/10/2026.</text:span></text:p>
      <text:p text:style-name="P330"/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row table:style-name="Table7.1">
          <table:table-cell table:style-name="Table7.A1" office:value-type="string">
            <text:p text:style-name="P331"><text:span text:style-name="T296">SERVIDOR</text:span><text:span text:style-name="T296"/></text:p>
          </table:table-cell>
          <table:table-cell table:style-name="Table7.A1" office:value-type="string">
            <text:p text:style-name="P332"><text:span text:style-name="T296">CARGO</text:span><text:span text:style-name="T296"/></text:p>
          </table:table-cell>
          <table:table-cell table:style-name="Table7.A1" office:value-type="string">
            <text:p text:style-name="P332"><text:span text:style-name="T296">LOTAÇÃO</text:span><text:span text:style-name="T296"/></text:p>
          </table:table-cell>
          <table:table-cell table:style-name="Table7.A1" office:value-type="string">
            <text:p text:style-name="P333"><text:span text:style-name="T302">PROC.</text:span><text:span text:style-name="T321"> </text:span><text:span text:style-name="T298">Nº</text:span></text:p>
          </table:table-cell>
        </table:table-row>
        <table:table-row table:style-name="Table7.2">
          <table:table-cell table:style-name="Table7.A1" office:value-type="string">
            <text:p text:style-name="P334"><text:span text:style-name="T322">CLAYTON</text:span><text:span text:style-name="T323"> </text:span><text:span text:style-name="T322">SIQUEIRA</text:span><text:span text:style-name="T324"> </text:span><text:span text:style-name="T325">DO</text:span><text:span text:style-name="T326"> </text:span><text:span text:style-name="T325">NASCIMENTO</text:span></text:p>
          </table:table-cell>
          <table:table-cell table:style-name="Table7.A1" office:value-type="string">
            <text:p text:style-name="P335"/>
            <text:p text:style-name="P336"><text:span text:style-name="T327">Secretário</text:span><text:span text:style-name="T328"> </text:span><text:span text:style-name="T327">Municipal</text:span><text:span text:style-name="T328"> </text:span><text:span text:style-name="T327">de</text:span><text:span text:style-name="T329"> </text:span><text:span text:style-name="T327">Segurança e Trânsito</text:span></text:p>
          </table:table-cell>
          <table:table-cell table:style-name="Table7.A1" office:value-type="string">
            <text:p text:style-name="P337"/>
            <text:p text:style-name="P338"><text:span text:style-name="T330">SEMSEG</text:span><text:span text:style-name="T330"/></text:p>
          </table:table-cell>
          <table:table-cell table:style-name="Table7.A1" office:value-type="string">
            <text:p text:style-name="P339"/>
            <text:p text:style-name="P340"><text:span text:style-name="T190">61731/2026</text:span><text:span text:style-name="T190"/></text:p>
          </table:table-cell>
        </table:table-row>
      </table:table>
      <text:p text:style-name="P341"><text:span text:style-name="T236">Art. 2º </text:span><text:span text:style-name="T239">Essa Portaria entrará em vigor na data de sua publicação, revogadas as disposições em contrário.</text:span></text:p>
      <text:p text:style-name="P342"/>
      <text:p text:style-name="P343"><text:span text:style-name="T239">Cachoeiro</text:span><text:span text:style-name="T331"> </text:span><text:span text:style-name="T239">de</text:span><text:span text:style-name="T332"> </text:span><text:span text:style-name="T239">Itapemirim/ES,</text:span><text:span text:style-name="T331"> </text:span><text:span text:style-name="T239">21</text:span><text:span text:style-name="T332"> </text:span><text:span text:style-name="T239">de</text:span><text:span text:style-name="T332"> </text:span><text:span text:style-name="T239">agosto</text:span><text:span text:style-name="T331"> </text:span><text:span text:style-name="T239">de</text:span><text:span text:style-name="T332"> </text:span><text:span text:style-name="T243">2026.</text:span></text:p>
      <text:p text:style-name="P229"/>
      <text:p text:style-name="P344"/>
      <text:p text:style-name="P345">ROGÉRIO<text:span text:style-name="T333"> </text:span>DA<text:span text:style-name="T334"> </text:span>SILVA<text:span text:style-name="T333"> </text:span><text:span text:style-name="T182">ATHAYDE</text:span></text:p>
      <text:p text:style-name="P346"><text:span text:style-name="T186">Secretário</text:span><text:span text:style-name="T335"> </text:span><text:span text:style-name="T186">Municipal</text:span><text:span text:style-name="T335"> </text:span><text:span text:style-name="T186">de</text:span><text:span text:style-name="T336"> </text:span><text:span text:style-name="T207">Administração</text:span></text:p>
      <text:p text:style-name="P347"/>
      <text:p text:style-name="P234"/>
      <text:p text:style-name="P234"/>
      <text:p text:style-name="P348"/>
      <text:p text:style-name="P349"><text:span text:style-name="T179">PORTARIA</text:span><text:span text:style-name="T337"> </text:span><text:span text:style-name="T179">Nº</text:span><text:span text:style-name="T338"> </text:span><text:span text:style-name="T181">1.772/2026</text:span></text:p>
      <text:p text:style-name="P350"/>
      <text:p text:style-name="P351"><text:span text:style-name="T182">DISPÕE</text:span><text:tab/><text:span text:style-name="T182">SOBRE</text:span><text:tab/><text:span text:style-name="T182">INTERRUPÇÃO</text:span><text:tab/><text:span text:style-name="T339">DE </text:span>FÉRIAS DE SERVIDOR.</text:p>
      <text:p text:style-name="P352"/>
      <text:p text:style-name="P353"><text:span text:style-name="T184">O</text:span><text:span text:style-name="T340"> <text:s text:c="2"/></text:span><text:span text:style-name="T186">SECRETÁRIO</text:span><text:span text:style-name="T341"> <text:s text:c="2"/></text:span><text:span text:style-name="T186">MUNICIPAL</text:span><text:span text:style-name="T341"> <text:s text:c="2"/></text:span><text:span text:style-name="T218">DE</text:span></text:p>
      <text:p text:style-name="P354"><text:span text:style-name="T186">ADMINISTRAÇÃO </text:span><text:span text:style-name="T184">de Cachoeiro de Itapemirim,</text:span><text:span text:style-name="T220"> </text:span><text:span text:style-name="T184">Estado</text:span><text:span text:style-name="T220"> </text:span><text:span text:style-name="T184">do</text:span><text:span text:style-name="T220"> </text:span><text:span text:style-name="T184">Espírito</text:span><text:span text:style-name="T220"> </text:span><text:span text:style-name="T184">Santo,</text:span><text:span text:style-name="T220"> </text:span><text:span text:style-name="T184">no uso de suas atribuições delegadas através dos Decretos nºs. 18.275/2008 e 35.892/2025, tendo em vista o que consta</text:span><text:span text:style-name="T220"> </text:span><text:span text:style-name="T184">no processo nº </text:span><text:span text:style-name="T186">56635 /2026</text:span><text:span text:style-name="T184">,</text:span></text:p>
      <text:p text:style-name="P355">RESOLVE:</text:p>
      <text:p text:style-name="P356"/>
      <text:p text:style-name="P357"><text:span text:style-name="T186">Art. 1º </text:span><text:span text:style-name="T184">Autorizar a </text:span><text:span text:style-name="T201">Interrupção de férias</text:span><text:span text:style-name="T342"> </text:span><text:span text:style-name="T184">da servidora abaixo mencionada, nos termos do art. 74 da Lei nº 4.009,</text:span><text:span text:style-name="T220"> </text:span><text:span text:style-name="T184">de 1994, conforme as informações constantes a seguir.</text:span></text:p>
      <text:p text:style-name="P358"/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A"/>
        <table:table-column table:style-name="Table8.E"/>
        <table:table-column table:style-name="Table8.F"/>
        <table:table-column table:style-name="Table8.G"/>
        <table:table-column table:style-name="Table8.H"/>
        <table:table-row table:style-name="Table8.1">
          <table:table-cell table:style-name="Table8.A1" office:value-type="string">
            <text:p text:style-name="P359"><text:span text:style-name="T343">Mat.</text:span><text:span text:style-name="T343"/></text:p>
          </table:table-cell>
          <table:table-cell table:style-name="Table8.A1" office:value-type="string">
            <text:p text:style-name="P360"><text:span text:style-name="T343">Nome</text:span><text:span text:style-name="T343"/></text:p>
          </table:table-cell>
          <table:table-cell table:style-name="Table8.A1" office:value-type="string">
            <text:p text:style-name="P361"><text:span text:style-name="T296">Admissão</text:span><text:span text:style-name="T296"/></text:p>
          </table:table-cell>
          <table:table-cell table:style-name="Table8.A1" office:value-type="string">
            <text:p text:style-name="P362"><text:span text:style-name="T296">Cargo</text:span><text:span text:style-name="T296"/></text:p>
          </table:table-cell>
          <table:table-cell table:style-name="Table8.A1" office:value-type="string">
            <text:p text:style-name="P363"><text:span text:style-name="T296">Vinculo</text:span><text:span text:style-name="T296"/></text:p>
          </table:table-cell>
          <table:table-cell table:style-name="Table8.A1" office:value-type="string">
            <text:p text:style-name="P364"><text:span text:style-name="T296">Lotação</text:span><text:span text:style-name="T296"/></text:p>
          </table:table-cell>
          <table:table-cell table:style-name="Table8.A1" office:value-type="string">
            <text:p text:style-name="P365"><text:span text:style-name="T302">Período</text:span><text:span text:style-name="T303"> </text:span><text:span text:style-name="T302">de</text:span><text:span text:style-name="T303"> </text:span><text:span text:style-name="T302">férias</text:span><text:span text:style-name="T301"> </text:span><text:span text:style-name="T296">Interrompido</text:span></text:p>
          </table:table-cell>
          <table:table-cell table:style-name="Table8.A1" office:value-type="string">
            <text:p text:style-name="P366"><text:span text:style-name="T302">Período</text:span><text:span text:style-name="T303"> </text:span><text:span text:style-name="T302">a</text:span><text:span text:style-name="T303"> </text:span><text:span text:style-name="T302">ser</text:span><text:span text:style-name="T301"> </text:span><text:span text:style-name="T296">usufruído</text:span></text:p>
          </table:table-cell>
        </table:table-row>
        <table:table-row table:style-name="Table8.2">
          <table:table-cell table:style-name="Table8.A1" office:value-type="string">
            <text:p text:style-name="P367"/>
            <text:p text:style-name="P368"/>
            <text:p text:style-name="P369"><text:span text:style-name="T344">010458</text:span><text:span text:style-name="T344"/></text:p>
          </table:table-cell>
          <table:table-cell table:style-name="Table8.A1" office:value-type="string">
            <text:p text:style-name="P370"/>
            <text:p text:style-name="P371"><text:span text:style-name="T344">ARETUZA</text:span><text:span text:style-name="T345"> </text:span><text:span text:style-name="T344">DE</text:span><text:span text:style-name="T345"> </text:span><text:span text:style-name="T344">ALMEIDA</text:span><text:span text:style-name="T346"> </text:span><text:span text:style-name="T347">LIMA</text:span></text:p>
          </table:table-cell>
          <table:table-cell table:style-name="Table8.A1" office:value-type="string">
            <text:p text:style-name="P367"/>
            <text:p text:style-name="P368"/>
            <text:p text:style-name="P372"><text:span text:style-name="T348">15/06/1998</text:span><text:span text:style-name="T348"/></text:p>
          </table:table-cell>
          <table:table-cell table:style-name="Table8.A1" office:value-type="string">
            <text:p text:style-name="P370"/>
            <text:p text:style-name="P373"><text:span text:style-name="T349">Técnico</text:span><text:span text:style-name="T350"> </text:span><text:span text:style-name="T349">em</text:span><text:span text:style-name="T351"> </text:span><text:span text:style-name="T348">Contabilidade</text:span></text:p>
          </table:table-cell>
          <table:table-cell table:style-name="Table8.A1" office:value-type="string">
            <text:p text:style-name="P367"/>
            <text:p text:style-name="P368"/>
            <text:p text:style-name="P374"><text:span text:style-name="T348">Efetivo</text:span><text:span text:style-name="T348"/></text:p>
          </table:table-cell>
          <table:table-cell table:style-name="Table8.A1" office:value-type="string">
            <text:p text:style-name="P367"/>
            <text:p text:style-name="P368"/>
            <text:p text:style-name="P375"><text:span text:style-name="T352">SEME</text:span><text:span text:style-name="T352"/></text:p>
          </table:table-cell>
          <table:table-cell table:style-name="Table8.A1" office:value-type="string">
            <text:p text:style-name="P370"/>
            <text:p text:style-name="P376"><text:span text:style-name="T348">05/01/2026</text:span><text:span text:style-name="T353"> </text:span><text:span text:style-name="T354">a</text:span></text:p>
            <text:p text:style-name="P377"><text:span text:style-name="T348">19/01/2026</text:span><text:span text:style-name="T348"/></text:p>
          </table:table-cell>
          <table:table-cell table:style-name="Table8.A1" office:value-type="string">
            <text:p text:style-name="P370"/>
            <text:p text:style-name="P378"><text:span text:style-name="T348">04/01/2027</text:span><text:span text:style-name="T353"> </text:span><text:span text:style-name="T354">a</text:span></text:p>
            <text:p text:style-name="P379"><text:span text:style-name="T348">18/01/2027</text:span><text:span text:style-name="T348"/></text:p>
          </table:table-cell>
        </table:table-row>
      </table:table>
      <text:p text:style-name="P380"><text:span text:style-name="T186">Art.</text:span><text:span text:style-name="T355"> </text:span><text:span text:style-name="T186">2º</text:span><text:span text:style-name="T356"> </text:span><text:span text:style-name="T184">Esta</text:span><text:span text:style-name="T357"> </text:span><text:span text:style-name="T184">Portaria</text:span><text:span text:style-name="T357"> </text:span><text:span text:style-name="T184">entra</text:span><text:span text:style-name="T357"> </text:span><text:span text:style-name="T184">em</text:span><text:span text:style-name="T357"> </text:span><text:span text:style-name="T184">vigor</text:span><text:span text:style-name="T357"> </text:span><text:span text:style-name="T184">na</text:span><text:span text:style-name="T357"> </text:span><text:span text:style-name="T358">data</text:span></text:p>
      <text:p text:style-name="P381"><text:span text:style-name="T184">de</text:span><text:span text:style-name="T359"> </text:span><text:span text:style-name="T184">sua</text:span><text:span text:style-name="T359"> </text:span><text:span text:style-name="T204">publicação.</text:span></text:p>
      <text:p text:style-name="P229"/>
      <text:p text:style-name="P382"/>
      <text:p text:style-name="P383"><text:span text:style-name="T184">Cachoeiro</text:span><text:span text:style-name="T360"> </text:span><text:span text:style-name="T184">de</text:span><text:span text:style-name="T361"> </text:span><text:span text:style-name="T184">Itapemirim/ES,</text:span><text:span text:style-name="T361"> </text:span><text:span text:style-name="T184">21</text:span><text:span text:style-name="T360"> </text:span><text:span text:style-name="T184">de</text:span><text:span text:style-name="T361"> </text:span><text:span text:style-name="T184">agosto</text:span><text:span text:style-name="T361"> </text:span><text:span text:style-name="T184">de</text:span><text:span text:style-name="T361"> </text:span><text:span text:style-name="T204">2026.</text:span></text:p>
      <text:p text:style-name="P229"/>
      <text:p text:style-name="P229"/>
      <text:p text:style-name="P384"/>
      <text:p text:style-name="P385">ROGÉRIO<text:span text:style-name="T362"> </text:span>DA<text:span text:style-name="T362"> </text:span>SILVA<text:span text:style-name="T363"> </text:span><text:span text:style-name="T182">ATHAYDE</text:span></text:p>
      <text:p text:style-name="P386"><text:span text:style-name="T186">Secretário</text:span><text:span text:style-name="T364"> </text:span><text:span text:style-name="T186">Municipal</text:span><text:span text:style-name="T364"> </text:span><text:span text:style-name="T186">de</text:span><text:span text:style-name="T365"> </text:span><text:span text:style-name="T207">Administração</text:span></text:p>
      <text:p text:style-name="P387"/>
      <text:p text:style-name="P234"/>
      <text:p text:style-name="P234"/>
      <text:p text:style-name="P388"/>
      <text:p text:style-name="P389"><text:span text:style-name="T179">PORTARIA</text:span><text:span text:style-name="T366"> </text:span><text:span text:style-name="T179">Nº</text:span><text:span text:style-name="T366"> </text:span><text:span text:style-name="T181">1.774/2026</text:span></text:p>
      <text:p text:style-name="P234"/>
      <text:p text:style-name="P390">DISPÕE SOBRE CONCESSÃO DE LICENÇA POR MOTIVO DE DOENÇA<text:span text:style-name="T293"> </text:span>EM PESSOA DA FAMÍLIA.</text:p>
      <text:p text:style-name="P234"/>
      <text:p text:style-name="P391"><text:span text:style-name="T184">O</text:span><text:span text:style-name="T367"> <text:s/></text:span><text:span text:style-name="T186">SECRETÁRIO</text:span><text:span text:style-name="T368"> <text:s/></text:span><text:span text:style-name="T186">MUNICIPAL</text:span><text:span text:style-name="T368"> <text:s/></text:span><text:span text:style-name="T218">DE</text:span></text:p>
      <text:p text:style-name="P392"><text:span text:style-name="T186">ADMINISTRAÇÃO </text:span><text:span text:style-name="T184">de Cachoeiro de Itapemirim, Estado do Espírito Santo, no uso</text:span><text:span text:style-name="T369"> </text:span><text:span text:style-name="T184">de</text:span><text:span text:style-name="T369"> </text:span><text:span text:style-name="T184">suas</text:span><text:span text:style-name="T369"> </text:span><text:span text:style-name="T184">atribuições</text:span><text:span text:style-name="T369"> </text:span><text:span text:style-name="T184">delegadas</text:span><text:span text:style-name="T369"> </text:span><text:span text:style-name="T184">através dos Decretos nºs. 18.275/2008 e 35.892/2025, tendo em vista o que consta nos processos nºs 33445/2026 e </text:span><text:span text:style-name="T207">43853/2026,</text:span></text:p>
      <text:p text:style-name="P322"/>
      <text:p text:style-name="P393">RESOLVE:</text:p>
      <text:p text:style-name="P234"/>
      <text:p text:style-name="P394"><text:span text:style-name="T186">Art. 1º </text:span><text:span text:style-name="T184">Tornar sem efeito a concessão de </text:span><text:span text:style-name="T201">licença por motivo de doença em pessoa da família </text:span><text:span text:style-name="T184">ao servidor </text:span><text:span text:style-name="T186">ERALDO JOSE ZERBONE FILHO</text:span><text:span text:style-name="T184">, através da Portaria nº</text:span><text:span text:style-name="T220"> </text:span><text:span text:style-name="T184">1.636/2026, tendo em vista o que consta nos processos citados.</text:span></text:p>
      <text:p text:style-name="P395"><text:span text:style-name="T186">Art. 2º </text:span><text:span text:style-name="T184">Esta Portaria entra em vigor na data de sua publicação, revogadas as disposições em contrário.</text:span></text:p>
      <text:p text:style-name="P229"/>
      <text:p text:style-name="P396"/>
      <text:p text:style-name="P397"><text:span text:style-name="T184">Cachoeiro</text:span><text:span text:style-name="T219"> </text:span><text:span text:style-name="T184">de</text:span><text:span text:style-name="T358"> </text:span><text:span text:style-name="T184">Itapemirim/ES,</text:span><text:span text:style-name="T311"> </text:span><text:span text:style-name="T184">21</text:span><text:span text:style-name="T358"> </text:span><text:span text:style-name="T184">de</text:span><text:span text:style-name="T311"> </text:span><text:span text:style-name="T184">agosto</text:span><text:span text:style-name="T358"> </text:span><text:span text:style-name="T184">de</text:span><text:span text:style-name="T358"> </text:span><text:span text:style-name="T204">2026.</text:span></text:p>
      <text:p text:style-name="P229"/>
      <text:p text:style-name="P229"/>
      <text:p text:style-name="P396"/>
      <text:p text:style-name="P398">ROGÉRIO<text:span text:style-name="T205"> </text:span>DA<text:span text:style-name="T182"> </text:span>SILVA<text:span text:style-name="T182"> ATHAYDE</text:span></text:p>
      <text:p text:style-name="P399"><text:span text:style-name="T186">Secretário</text:span><text:span text:style-name="T188"> </text:span><text:span text:style-name="T186">Municipal</text:span><text:span text:style-name="T188"> </text:span><text:span text:style-name="T186">de</text:span><text:span text:style-name="T206"> </text:span><text:span text:style-name="T207">Administração</text:span></text:p>
      <text:p text:style-name="P400"/>
      <text:p text:style-name="P234"/>
      <text:p text:style-name="P401"/>
      <text:p text:style-name="P402"><text:span text:style-name="T179">PORTARIA</text:span><text:span text:style-name="T317"> </text:span><text:span text:style-name="T179">Nº</text:span><text:span text:style-name="T317"> </text:span><text:span text:style-name="T181">1.775/2026</text:span></text:p>
      <text:p text:style-name="P403"/>
      <text:p text:style-name="P404">DISPÕE SOBRE CONCESSÃO DE PROGRESSÃO HORIZONTAL.</text:p>
      <text:p text:style-name="P202"/>
      <text:p text:style-name="P405"><text:span text:style-name="T184">O</text:span><text:span text:style-name="T216"> <text:s text:c="2"/></text:span><text:span text:style-name="T186">SECRETÁRIO</text:span><text:span text:style-name="T217"> <text:s text:c="2"/></text:span><text:span text:style-name="T186">MUNICIPAL</text:span><text:span text:style-name="T217"> <text:s text:c="2"/></text:span><text:span text:style-name="T218">DE</text:span></text:p>
      <text:p text:style-name="P406"><text:span text:style-name="T186">ADMINISTRAÇÃO </text:span><text:span text:style-name="T184">de Cachoeiro de Itapemirim, Estado do Espírito Santo, no uso</text:span><text:span text:style-name="T220"> </text:span><text:span text:style-name="T184">de suas atribuições delegadas através dos Decretos nºs. 18.275/2008 e 35.892/2025,tendo em vista o que consta no processo nº </text:span><text:span text:style-name="T186">61993/2026</text:span><text:span text:style-name="T201">,</text:span></text:p>
      <text:p text:style-name="P407">RESOLVE:</text:p>
      <text:p text:style-name="P234"/>
      <text:p text:style-name="P408"/>
      <text:p text:style-name="P409"><text:span text:style-name="T188">Art.</text:span><text:span text:style-name="T186"><text:tab/></text:span><text:span text:style-name="T370">1º</text:span><text:span text:style-name="T186"><text:tab/></text:span><text:span text:style-name="T204">Conceder</text:span><text:span text:style-name="T184"><text:tab/></text:span><text:span text:style-name="T207">PROGRESSÃO </text:span><text:span text:style-name="T186">HORIZONTAL </text:span><text:span text:style-name="T184">ao servidor abaixo, nos termos da Lei nº 7.756/2019.</text:span></text:p>
      <text:p text:style-name="P272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column table:style-name="Table9.A"/>
        <table:table-column table:style-name="Table9.F"/>
        <table:table-column table:style-name="Table9.G"/>
        <table:table-column table:style-name="Table9.H"/>
        <table:table-column table:style-name="Table9.I"/>
        <table:table-row table:style-name="Table9.1">
          <table:table-cell table:style-name="Table9.A1" office:value-type="string">
            <text:p text:style-name="P367"/>
            <text:p text:style-name="P410"/>
            <text:p text:style-name="P411"><text:span text:style-name="T371">Mat.</text:span><text:span text:style-name="T371"/></text:p>
          </table:table-cell>
          <table:table-cell table:style-name="Table9.A1" office:value-type="string">
            <text:p text:style-name="P367"/>
            <text:p text:style-name="P410"/>
            <text:p text:style-name="P412"><text:span text:style-name="T371">Nome</text:span><text:span text:style-name="T371"/></text:p>
          </table:table-cell>
          <table:table-cell table:style-name="Table9.A1" office:value-type="string">
            <text:p text:style-name="P413"/>
            <text:p text:style-name="P338"><text:span text:style-name="T371">Cargo</text:span><text:span text:style-name="T371"/></text:p>
          </table:table-cell>
          <table:table-cell table:style-name="Table9.A1" office:value-type="string">
            <text:p text:style-name="P413"/>
            <text:p text:style-name="P414"><text:span text:style-name="T372">Lotação</text:span><text:span text:style-name="T372"/></text:p>
          </table:table-cell>
          <table:table-cell table:style-name="Table9.A1" office:value-type="string">
            <text:p text:style-name="P413"/>
            <text:p text:style-name="P415"><text:span text:style-name="T372">Admissão</text:span><text:span text:style-name="T372"/></text:p>
          </table:table-cell>
          <table:table-cell table:style-name="Table9.A1" office:value-type="string">
            <text:p text:style-name="P413"/>
            <text:p text:style-name="P416"><text:span text:style-name="T371">LETRA</text:span><text:span text:style-name="T373"> </text:span><text:span text:style-name="T372">ATUAL</text:span></text:p>
          </table:table-cell>
          <table:table-cell table:style-name="Table9.A1" office:value-type="string">
            <text:p text:style-name="P417"/>
            <text:p text:style-name="P418"><text:span text:style-name="T371">Promovido</text:span><text:span text:style-name="T374"> </text:span><text:span text:style-name="T375">a</text:span><text:span text:style-name="T376"> </text:span><text:span text:style-name="T375">letra</text:span></text:p>
          </table:table-cell>
          <table:table-cell table:style-name="Table9.A1" office:value-type="string">
            <text:p text:style-name="P413"/>
            <text:p text:style-name="P419"><text:span text:style-name="T372">A</text:span><text:span text:style-name="T377"> </text:span><text:span text:style-name="T372">PARTIR</text:span><text:span text:style-name="T378"> </text:span><text:span text:style-name="T379">DE</text:span></text:p>
          </table:table-cell>
          <table:table-cell table:style-name="Table9.A1" office:value-type="string">
            <text:p text:style-name="P413"/>
            <text:p text:style-name="P420"><text:span text:style-name="T372">BIÊNIO</text:span><text:span text:style-name="T372"/></text:p>
          </table:table-cell>
        </table:table-row>
        <table:table-row table:style-name="Table9.2">
          <table:table-cell table:style-name="Table9.A2" office:value-type="string">
            <text:p text:style-name="P367"/>
            <text:p text:style-name="P421"/>
            <text:p text:style-name="P422"><text:span text:style-name="T380">026732-01</text:span><text:span text:style-name="T380"/></text:p>
          </table:table-cell>
          <table:table-cell table:style-name="Table9.B2" office:value-type="string">
            <text:p text:style-name="P367"/>
            <text:p text:style-name="P423"/>
            <text:p text:style-name="P424"><text:span text:style-name="T372">AURIZETE</text:span><text:span text:style-name="T378"> </text:span><text:span text:style-name="T372">MARIA</text:span><text:span text:style-name="T374"> </text:span><text:span text:style-name="T372">SCHAIDEGGER</text:span></text:p>
          </table:table-cell>
          <table:table-cell table:style-name="Table9.C2" office:value-type="string">
            <text:p text:style-name="P367"/>
            <text:p text:style-name="P423"/>
            <text:p text:style-name="P425"><text:span text:style-name="T381">TECNICO</text:span><text:span text:style-name="T382"> </text:span><text:span text:style-name="T381">EM</text:span><text:span text:style-name="T383"> </text:span><text:span text:style-name="T381">SERVICOS</text:span><text:span text:style-name="T384"> </text:span><text:span text:style-name="T385">ADMINISTRATIVOS</text:span></text:p>
          </table:table-cell>
          <table:table-cell table:style-name="Table9.D2" office:value-type="string">
            <text:p text:style-name="P367"/>
            <text:p text:style-name="P421"/>
            <text:p text:style-name="P416"><text:span text:style-name="T385">SEMUS</text:span><text:span text:style-name="T385"/></text:p>
          </table:table-cell>
          <table:table-cell table:style-name="Table9.E2" office:value-type="string">
            <text:p text:style-name="P367"/>
            <text:p text:style-name="P421"/>
            <text:p text:style-name="P426"><text:span text:style-name="T385">08/02/1993</text:span><text:span text:style-name="T385"/></text:p>
          </table:table-cell>
          <table:table-cell table:style-name="Table9.F2" office:value-type="string">
            <text:p text:style-name="P367"/>
            <text:p text:style-name="P421"/>
            <text:p text:style-name="P427"><text:span text:style-name="T386">M</text:span><text:span text:style-name="T386"/></text:p>
          </table:table-cell>
          <table:table-cell table:style-name="Table9.G2" office:value-type="string">
            <text:p text:style-name="P367"/>
            <text:p text:style-name="P421"/>
            <text:p text:style-name="P427"><text:span text:style-name="T387">N</text:span><text:span text:style-name="T387"/></text:p>
          </table:table-cell>
          <table:table-cell table:style-name="Table9.H2" office:value-type="string">
            <text:p text:style-name="P367"/>
            <text:p text:style-name="P421"/>
            <text:p text:style-name="P428"><text:span text:style-name="T385">03/12/2025</text:span><text:span text:style-name="T385"/></text:p>
          </table:table-cell>
          <table:table-cell table:style-name="Table9.I2" office:value-type="string">
            <text:p text:style-name="P429"/>
            <text:p text:style-name="P430"/>
            <text:p text:style-name="P431"><text:span text:style-name="T309">2023/2025</text:span><text:span text:style-name="T309"/></text:p>
          </table:table-cell>
        </table:table-row>
      </table:table>
      <text:p text:style-name="P432"><text:span text:style-name="T186">Art. 2º </text:span><text:span text:style-name="T184">Esta Portaria entra em vigor na data de sua publicação, revogadas as disposições em contrário.</text:span></text:p>
      <text:p text:style-name="P229"/>
      <text:p text:style-name="P382"/>
      <text:p text:style-name="P433"><text:span text:style-name="T184">Cachoeiro</text:span><text:span text:style-name="T388"> </text:span><text:span text:style-name="T184">de</text:span><text:span text:style-name="T388"> </text:span><text:span text:style-name="T184">Itapemirim/ES,</text:span><text:span text:style-name="T388"> </text:span><text:span text:style-name="T184">21</text:span><text:span text:style-name="T388"> </text:span><text:span text:style-name="T184">de</text:span><text:span text:style-name="T389"> </text:span><text:span text:style-name="T184">agosto</text:span><text:span text:style-name="T389"> </text:span><text:span text:style-name="T184">de</text:span><text:span text:style-name="T388"> </text:span><text:span text:style-name="T204">2026.</text:span></text:p>
      <text:p text:style-name="P229"/>
      <text:p text:style-name="P434"/>
      <text:p text:style-name="P435">ROGÉRIO<text:span text:style-name="T333"> </text:span>DA<text:span text:style-name="T334"> </text:span>SILVA<text:span text:style-name="T333"> </text:span><text:span text:style-name="T182">ATHAYDE</text:span></text:p>
      <text:p text:style-name="P436"><text:span text:style-name="T186">Secretário</text:span><text:span text:style-name="T335"> </text:span><text:span text:style-name="T186">Municipal</text:span><text:span text:style-name="T335"> </text:span><text:span text:style-name="T186">de</text:span><text:span text:style-name="T336"> </text:span><text:span text:style-name="T207">Administração</text:span></text:p>
      <text:p text:style-name="P437"/>
      <text:p text:style-name="P234"/>
      <text:p text:style-name="P438"/>
      <text:p text:style-name="P439"><text:span text:style-name="T208">PORTARIA</text:span><text:span text:style-name="T209"> </text:span><text:span text:style-name="T208">Nº</text:span><text:span text:style-name="T210"> </text:span><text:span text:style-name="T211">1.776/2026</text:span></text:p>
      <text:p text:style-name="P440">DESIGNA SERVIDORES PARA ACOMPANHAMENTO<text:span text:style-name="T339"> </text:span>E<text:span text:style-name="T339"> </text:span>FISCALIZAÇÃO DA EXECUÇÃO DE ATA DE REGISTRO DE<text:span text:style-name="T390"> </text:span>PREÇOS<text:span text:style-name="T390"> </text:span>FIRMADA<text:span text:style-name="T314"> </text:span>NO<text:span text:style-name="T390"> </text:span><text:span text:style-name="T182">MUNICÍPIO.</text:span></text:p>
      <text:p text:style-name="P441"><text:span text:style-name="T184">O </text:span><text:span text:style-name="T236">SECRETÁRIO MUNICIPAL DE GOVERNO</text:span><text:span text:style-name="T391"> <text:s text:c="3"/></text:span><text:span text:style-name="T236">E</text:span><text:span text:style-name="T391"> <text:s text:c="3"/></text:span><text:span text:style-name="T250">PLANEJAMENTO</text:span></text:p>
      <text:p text:style-name="P442"><text:span text:style-name="T236">ESTRATÉGICO </text:span><text:span text:style-name="T239">de Cachoeiro de Itapemirim, Estado do Espírito Santo, no uso</text:span><text:span text:style-name="T392"> </text:span><text:span text:style-name="T239">de</text:span><text:span text:style-name="T392"> </text:span><text:span text:style-name="T239">suas</text:span><text:span text:style-name="T392"> </text:span><text:span text:style-name="T239">atribuições</text:span><text:span text:style-name="T392"> </text:span><text:span text:style-name="T239">delegadas</text:span><text:span text:style-name="T392"> </text:span><text:span text:style-name="T239">através do Decreto nº 36.937/2026, </text:span><text:span text:style-name="T184">tendo em vista o que consta n° </text:span><text:span text:style-name="T186">63069/2026,</text:span></text:p>
      <text:p text:style-name="P443"/>
      <text:p text:style-name="P444">RESOLVE:</text:p>
      <text:p text:style-name="P445"><text:span text:style-name="T236">Art. 1º </text:span><text:span text:style-name="T239">Designar a servidora </text:span><text:span text:style-name="T236">LUCIANA VALÉRIA MESSIAS, </text:span><text:span text:style-name="T239">lotada na SEMGOV, para acompanhamento e fiscalização da ATA DE REGISTRO DE PREÇOS descrita a seguir.</text:span></text:p>
      <text:p text:style-name="P358"/>
      <table:table table:name="Table10" table:style-name="Table10">
        <table:table-column table:style-name="Table10.A"/>
        <table:table-column table:style-name="Table10.B"/>
        <table:table-column table:style-name="Table10.C"/>
        <table:table-row table:style-name="Table10.1">
          <table:table-cell table:style-name="Table10.A1" office:value-type="string">
            <text:p text:style-name="P446"><text:span text:style-name="T225">ATA</text:span><text:span text:style-name="T393"> </text:span><text:span text:style-name="T225">DE</text:span><text:span text:style-name="T223"> </text:span><text:span text:style-name="T225">REGISTRO</text:span><text:span text:style-name="T393"> </text:span><text:span text:style-name="T225">DE</text:span><text:span text:style-name="T393"> </text:span><text:span text:style-name="T225">PREÇOS</text:span></text:p>
          </table:table-cell>
          <table:table-cell table:style-name="Table10.A1" office:value-type="string">
            <text:p text:style-name="P447"><text:span text:style-name="T222">OBJETO</text:span><text:span text:style-name="T222"/></text:p>
          </table:table-cell>
          <table:table-cell table:style-name="Table10.A1" office:value-type="string">
            <text:p text:style-name="P448"><text:span text:style-name="T222">EMPRESA</text:span><text:span text:style-name="T222"/></text:p>
          </table:table-cell>
        </table:table-row>
        <table:table-row table:style-name="Table10.2">
          <table:table-cell table:style-name="Table10.A1" office:value-type="string">
            <text:p text:style-name="P218"/>
            <text:p text:style-name="P449"/>
            <text:p text:style-name="P450"><text:span text:style-name="T394">038/2026</text:span><text:span text:style-name="T394"/></text:p>
          </table:table-cell>
          <table:table-cell table:style-name="Table10.A1" office:value-type="string">
            <text:p text:style-name="P451"/>
            <text:p text:style-name="P452"><text:span text:style-name="T395">AQUISIÇÃO</text:span><text:span text:style-name="T396"> </text:span><text:span text:style-name="T395">DE</text:span><text:span text:style-name="T396"> </text:span><text:span text:style-name="T395">MATERIAL</text:span><text:span text:style-name="T396"> </text:span><text:span text:style-name="T395">DE</text:span><text:span text:style-name="T397"> </text:span><text:span text:style-name="T394">EXPEDIENTE</text:span></text:p>
          </table:table-cell>
          <table:table-cell table:style-name="Table10.A1" office:value-type="string">
            <text:p text:style-name="P451"/>
            <text:p text:style-name="P453"><text:span text:style-name="T395">HGX COMERCIAL DE PRODUTOS</text:span><text:span text:style-name="T397"> </text:span><text:span text:style-name="T395">EM GERAL LTDA</text:span></text:p>
          </table:table-cell>
        </table:table-row>
      </table:table>
      <text:p text:style-name="P454"><text:span text:style-name="T236">Art.2º </text:span><text:span text:style-name="T239">Designar a servidora </text:span><text:span text:style-name="T236">ADRIANA DEBACKER ESMIDE </text:span><text:span text:style-name="T239">como substituta no acompanhamento e fiscalização da referida ATA DE REGISTRO DE PREÇOS, nos casos de impedimento da titular designada no artigo 1º.</text:span></text:p>
      <text:p text:style-name="P455"><text:span text:style-name="T236">Art. 3°</text:span><text:span text:style-name="T398"> </text:span><text:span text:style-name="T239">Esta portaria entra em vigor na data de sua publicação, </text:span><text:span text:style-name="T184">revogadas as disposições em contrário.</text:span></text:p>
      <text:p text:style-name="P456"><text:span text:style-name="T239">Cachoeiro</text:span><text:span text:style-name="T392"> </text:span><text:span text:style-name="T239">de</text:span><text:span text:style-name="T392"> </text:span><text:span text:style-name="T239">Itapemirim/ES,</text:span><text:span text:style-name="T244"> </text:span><text:span text:style-name="T239">21</text:span><text:span text:style-name="T392"> </text:span><text:span text:style-name="T239">de</text:span><text:span text:style-name="T244"> </text:span><text:span text:style-name="T239">agosto</text:span><text:span text:style-name="T392"> </text:span><text:span text:style-name="T239">de</text:span><text:span text:style-name="T244"> </text:span><text:span text:style-name="T243">2026.</text:span></text:p>
      <text:p text:style-name="P457"/>
      <text:p text:style-name="P458"><text:span text:style-name="T245">RODOLFO</text:span><text:span text:style-name="T399"> </text:span><text:span text:style-name="T245">FERNANDES</text:span><text:span text:style-name="T399"> </text:span><text:span text:style-name="T245">DO</text:span><text:span text:style-name="T400"> </text:span><text:span text:style-name="T248">CARMO</text:span></text:p>
      <text:p text:style-name="P459"><text:span text:style-name="T236">Secretário</text:span><text:span text:style-name="T249"> </text:span><text:span text:style-name="T236">Municipal</text:span><text:span text:style-name="T249"> </text:span><text:span text:style-name="T236">de</text:span><text:span text:style-name="T249"> </text:span><text:span text:style-name="T236">Governo</text:span><text:span text:style-name="T249"> </text:span><text:span text:style-name="T236">e</text:span><text:span text:style-name="T249"> </text:span><text:span text:style-name="T236">Planejamento</text:span><text:span text:style-name="T249"> </text:span><text:span text:style-name="T250">Estratégico</text:span></text:p>
      <text:p text:style-name="P460"/>
      <text:p text:style-name="P262"/>
      <text:p text:style-name="P461"/>
      <text:p text:style-name="P462"><text:span text:style-name="T401">EXTRATO</text:span><text:span text:style-name="T402"> </text:span><text:span text:style-name="T401">DE</text:span><text:span text:style-name="T402"> </text:span><text:span text:style-name="T401">TERMO</text:span><text:span text:style-name="T403"> </text:span><text:span text:style-name="T404">ADITIVO</text:span></text:p>
      <text:p text:style-name="P463"/>
      <text:p text:style-name="P464"><text:span text:style-name="T405">ESPÉCIE:</text:span><text:span text:style-name="T406"> </text:span>1º<text:span text:style-name="T407"> </text:span>TERMO<text:span text:style-name="T339"> </text:span>ADITIVO<text:span text:style-name="T339"> </text:span>AO<text:span text:style-name="T334"> </text:span>CONTRATO<text:span text:style-name="T333"> </text:span>Nº<text:span text:style-name="T333"> </text:span><text:span text:style-name="T182">135/2025</text:span></text:p>
      <text:p text:style-name="P465"><text:span text:style-name="T405">CONTRATANTE:</text:span><text:span text:style-name="T408"> </text:span>MUNICÍPIO<text:span text:style-name="T293"> </text:span>DE<text:span text:style-name="T293"> </text:span>CACHOEIRO<text:span text:style-name="T293"> </text:span>DE<text:span text:style-name="T293"> </text:span>ITAPEMIRIM,<text:span text:style-name="T293"> </text:span>atendendo<text:span text:style-name="T293"> </text:span>necessidades<text:span text:style-name="T293"> </text:span>da SECRETARIA MUNICIPAL DE MEIO AMBIENTE - SEMMA</text:p>
      <text:p text:style-name="P466"><text:span text:style-name="T401">CONTRATADA:</text:span><text:span text:style-name="T409"> </text:span><text:span text:style-name="T410">ANA</text:span><text:span text:style-name="T411"> </text:span><text:span text:style-name="T410">CAROLINA</text:span><text:span text:style-name="T411"> </text:span><text:span text:style-name="T410">DE</text:span><text:span text:style-name="T412"> </text:span><text:span text:style-name="T410">PAIVA</text:span><text:span text:style-name="T411"> </text:span><text:span text:style-name="T410">PAVÃO</text:span><text:span text:style-name="T413"> </text:span><text:span text:style-name="T410">-</text:span><text:span text:style-name="T412"> </text:span><text:span text:style-name="T414">ME</text:span></text:p>
      <text:p text:style-name="P467"><text:span text:style-name="T405">OBJETO: </text:span>O presente termo tem por objeto aditar o valor do Contrato nº 135/2025, firmado em 22/08/2025, para dar continuidade a Aquisição de Ração para Cães e Gatos.</text:p>
      <text:p text:style-name="P468"><text:span text:style-name="T405">VALOR:</text:span><text:span text:style-name="T408"> </text:span>Com<text:span text:style-name="T293"> </text:span>o<text:span text:style-name="T293"> </text:span>presente<text:span text:style-name="T293"> </text:span>termo,<text:span text:style-name="T293"> </text:span>fica<text:span text:style-name="T293"> </text:span>acrescido<text:span text:style-name="T293"> </text:span>em<text:span text:style-name="T293"> </text:span>R$<text:span text:style-name="T293"> </text:span>15.746,53<text:span text:style-name="T293"> </text:span>(quinze<text:span text:style-name="T293"> </text:span>mil,<text:span text:style-name="T293"> </text:span>setecentos<text:span text:style-name="T293"> </text:span>e quarenta e seis reais e cinquenta e três centavos) o valor do contrato originário, passando de R$ 62.986,13 (sessenta e dois mil, novecentos e oitenta e seis reais e treze centavos) para R$ 78.732,66 (setenta e oito mil, setecentos e trinta e dois reais e sessenta e seis centavos), ou seja, 25% (vinte e cinco por cento) do valor inicial do contrato.</text:p>
      <table:table table:name="Table11" table:style-name="Table11">
        <table:table-column table:style-name="Table11.A"/>
        <table:table-column table:style-name="Table11.B"/>
        <table:table-column table:style-name="Table11.C"/>
        <table:table-column table:style-name="Table11.D"/>
        <table:table-column table:style-name="Table11.E"/>
        <table:table-column table:style-name="Table11.F"/>
        <table:table-column table:style-name="Table11.G"/>
        <table:table-row table:style-name="Table11.1">
          <table:table-cell table:style-name="Table11.A1" office:value-type="string">
            <text:p text:style-name="P469"><text:span text:style-name="T415">ITEM</text:span><text:span text:style-name="T415"/></text:p>
          </table:table-cell>
          <table:table-cell table:style-name="Table11.A1" office:value-type="string">
            <text:p text:style-name="P470"><text:span text:style-name="T416">DESCRIÇÃO</text:span><text:span text:style-name="T416"/></text:p>
          </table:table-cell>
          <table:table-cell table:style-name="Table11.A1" office:value-type="string">
            <text:p text:style-name="P471"><text:span text:style-name="T415">QTDE</text:span><text:span text:style-name="T415"/></text:p>
            <text:p text:style-name="P472"><text:span text:style-name="T416">Original</text:span><text:span text:style-name="T416"/></text:p>
          </table:table-cell>
          <table:table-cell table:style-name="Table11.A1" office:value-type="string">
            <text:p text:style-name="P473"><text:span text:style-name="T416">VALOR</text:span><text:span text:style-name="T417"> </text:span><text:span text:style-name="T418">UNITÁRIO</text:span></text:p>
          </table:table-cell>
          <table:table-cell table:style-name="Table11.A1" office:value-type="string">
            <text:p text:style-name="P474"><text:span text:style-name="T419">VALOR</text:span><text:span text:style-name="T420"> </text:span><text:span text:style-name="T419">DO</text:span><text:span text:style-name="T417"> </text:span><text:span text:style-name="T418">CONTRATO</text:span></text:p>
          </table:table-cell>
          <table:table-cell table:style-name="Table11.A1" office:value-type="string">
            <text:p text:style-name="P475"><text:span text:style-name="T418">QUANTIDADE</text:span><text:span text:style-name="T417"> </text:span><text:span text:style-name="T416">ADITIVO</text:span><text:span text:style-name="T417"> </text:span><text:span text:style-name="T416">(25%)</text:span></text:p>
          </table:table-cell>
          <table:table-cell table:style-name="Table11.A1" office:value-type="string">
            <text:p text:style-name="P476"><text:span text:style-name="T416">VALOR</text:span><text:span text:style-name="T417"> </text:span><text:span text:style-name="T418">ADITIVO</text:span><text:span text:style-name="T417"> </text:span><text:span text:style-name="T416">(25%)</text:span></text:p>
          </table:table-cell>
        </table:table-row>
        <table:table-row table:style-name="Table11.2">
          <table:table-cell table:style-name="Table11.A1" office:value-type="string">
            <text:p text:style-name="P477"><text:span text:style-name="T421">1</text:span><text:span text:style-name="T421"/></text:p>
          </table:table-cell>
          <table:table-cell table:style-name="Table11.A1" office:value-type="string">
            <text:p text:style-name="P478"><text:span text:style-name="T422">RAÇÃO</text:span><text:span text:style-name="T423"><text:tab/></text:span><text:span text:style-name="T422">PARA</text:span><text:span text:style-name="T423"><text:tab/></text:span><text:span text:style-name="T422">CÃES</text:span><text:span text:style-name="T424"> </text:span><text:span text:style-name="T425">(ADULTO)</text:span></text:p>
          </table:table-cell>
          <table:table-cell table:style-name="Table11.A1" office:value-type="string">
            <text:p text:style-name="P479"><text:span text:style-name="T422">7092</text:span><text:span text:style-name="T422"/></text:p>
          </table:table-cell>
          <table:table-cell table:style-name="Table11.A1" office:value-type="string">
            <text:p text:style-name="P479"><text:span text:style-name="T426">R$</text:span><text:span text:style-name="T427"> </text:span><text:span text:style-name="T422">5,64</text:span></text:p>
          </table:table-cell>
          <table:table-cell table:style-name="Table11.A1" office:value-type="string">
            <text:p text:style-name="P479"><text:span text:style-name="T426">R$</text:span><text:span text:style-name="T427"> </text:span><text:span text:style-name="T425">39.998,88</text:span></text:p>
          </table:table-cell>
          <table:table-cell table:style-name="Table11.A1" office:value-type="string">
            <text:p text:style-name="P480"><text:span text:style-name="T425">1.773</text:span><text:span text:style-name="T425"/></text:p>
          </table:table-cell>
          <table:table-cell table:style-name="Table11.A1" office:value-type="string">
            <text:p text:style-name="P481"><text:span text:style-name="T426">R$</text:span><text:span text:style-name="T427"> </text:span><text:span text:style-name="T425">9.999,72</text:span></text:p>
          </table:table-cell>
        </table:table-row>
        <table:table-row table:style-name="Table11.2">
          <table:table-cell table:style-name="Table11.A1" office:value-type="string">
            <text:p text:style-name="P477"><text:span text:style-name="T421">2</text:span><text:span text:style-name="T421"/></text:p>
          </table:table-cell>
          <table:table-cell table:style-name="Table11.A1" office:value-type="string">
            <text:p text:style-name="P478"><text:span text:style-name="T422">RAÇÃO</text:span><text:span text:style-name="T423"><text:tab/></text:span><text:span text:style-name="T422">PARA</text:span><text:span text:style-name="T423"><text:tab/></text:span><text:span text:style-name="T422">CÃES</text:span><text:span text:style-name="T424"> </text:span><text:span text:style-name="T425">(FILHOTE)</text:span></text:p>
          </table:table-cell>
          <table:table-cell table:style-name="Table11.A1" office:value-type="string">
            <text:p text:style-name="P479"><text:span text:style-name="T422">3215</text:span><text:span text:style-name="T422"/></text:p>
          </table:table-cell>
          <table:table-cell table:style-name="Table11.A1" office:value-type="string">
            <text:p text:style-name="P479"><text:span text:style-name="T426">R$</text:span><text:span text:style-name="T427"> </text:span><text:span text:style-name="T422">7,15</text:span></text:p>
          </table:table-cell>
          <table:table-cell table:style-name="Table11.A1" office:value-type="string">
            <text:p text:style-name="P479"><text:span text:style-name="T426">R$</text:span><text:span text:style-name="T427"> </text:span><text:span text:style-name="T425">22.987,25</text:span></text:p>
          </table:table-cell>
          <table:table-cell table:style-name="Table11.A1" office:value-type="string">
            <text:p text:style-name="P480"><text:span text:style-name="T425">803.75</text:span><text:span text:style-name="T425"/></text:p>
          </table:table-cell>
          <table:table-cell table:style-name="Table11.A1" office:value-type="string">
            <text:p text:style-name="P481"><text:span text:style-name="T426">R$</text:span><text:span text:style-name="T427"> </text:span><text:span text:style-name="T425">5.746,81</text:span></text:p>
          </table:table-cell>
        </table:table-row>
        <table:table-row table:style-name="Table11.4">
          <table:table-cell table:style-name="Table11.A1" table:number-columns-spanned="4" office:value-type="string">
            <text:p text:style-name="P482"><text:span text:style-name="T425">TOTAIS</text:span><text:span text:style-name="T425"/></text:p>
          </table:table-cell>
          <table:covered-table-cell/>
          <table:covered-table-cell/>
          <table:covered-table-cell/>
          <table:table-cell table:style-name="Table11.A1" office:value-type="string">
            <text:p text:style-name="P483"><text:span text:style-name="T426">R$</text:span><text:span text:style-name="T427"> </text:span><text:span text:style-name="T425">62.986,13</text:span></text:p>
          </table:table-cell>
          <table:table-cell table:style-name="Table11.A1" office:value-type="string">
            <text:p text:style-name="P484"/>
          </table:table-cell>
          <table:table-cell table:style-name="Table11.A1" office:value-type="string">
            <text:p text:style-name="P485"><text:span text:style-name="T426">R$</text:span><text:span text:style-name="T427"> </text:span><text:span text:style-name="T425">15.746,53</text:span></text:p>
          </table:table-cell>
        </table:table-row>
      </table:table>
      <text:p text:style-name="P486"><text:span text:style-name="T405">DOTAÇÃO:</text:span><text:span text:style-name="T408"> </text:span>As<text:span text:style-name="T293"> </text:span>despesas<text:span text:style-name="T293"> </text:span>do<text:span text:style-name="T293"> </text:span>presente<text:span text:style-name="T293"> </text:span>Termo<text:span text:style-name="T293"> </text:span>Aditivo<text:span text:style-name="T293"> </text:span>correrão<text:span text:style-name="T293"> </text:span>à<text:span text:style-name="T293"> </text:span>conta<text:span text:style-name="T293"> </text:span>da<text:span text:style-name="T293"> </text:span>seguinte<text:span text:style-name="T293"> </text:span>dotação<text:span text:style-name="T293"> </text:span><text:span text:style-name="T182">orçamentária:</text:span></text:p>
      <text:p text:style-name="P487">Órgão/Unidade:<text:span text:style-name="T428"> </text:span><text:span text:style-name="T182">15.02</text:span></text:p>
      <text:p text:style-name="P488">Projeto/Atividade:<text:span text:style-name="T428"> </text:span><text:span text:style-name="T182">2.142</text:span></text:p>
      <text:p text:style-name="P489">Elemento<text:span text:style-name="T429"> </text:span>de<text:span text:style-name="T429"> </text:span>Despesa:<text:span text:style-name="T429"> </text:span><text:span text:style-name="T182">33903006000</text:span></text:p>
      <text:p text:style-name="P488">Ficha/Fonte<text:span text:style-name="T430"> </text:span>de<text:span text:style-name="T431"> </text:span>Recurso:<text:span text:style-name="T430"> </text:span>3229/175900000006<text:span text:style-name="T431"> </text:span>–<text:span text:style-name="T430"> </text:span>FMDA<text:span text:style-name="T205"> </text:span>-<text:span text:style-name="T431"> </text:span>FUNDO<text:span text:style-name="T430"> </text:span>MUNIC.<text:span text:style-name="T431"> </text:span>DESENV.<text:span text:style-name="T205"> </text:span><text:span text:style-name="T182">AMBIENTAL</text:span></text:p>
      <text:p text:style-name="P490"><text:span text:style-name="T401">DATA</text:span><text:span text:style-name="T409"> </text:span><text:span text:style-name="T401">DE</text:span><text:span text:style-name="T432"> </text:span><text:span text:style-name="T401">ASSINATURA:</text:span><text:span text:style-name="T404"> </text:span><text:span text:style-name="T413">19/08/2026</text:span></text:p>
      <text:p text:style-name="P465"><text:span text:style-name="T405">SIGNATÁRIOS: </text:span>Thiago Fiorio Longui - Secretário Municipal de Meio Ambiente e Ana Carolina de Paiva Pavão - Sócia-Proprietária da Contratada</text:p>
      <text:p text:style-name="P491"><text:span text:style-name="T401">PROCESSO:</text:span><text:span text:style-name="T433"> </text:span><text:span text:style-name="T413">36719/2025</text:span></text:p>
      <text:p text:style-name="P492"><text:span text:style-name="T401">ID</text:span><text:span text:style-name="T434"> </text:span><text:span text:style-name="T401">cidadES:</text:span><text:span text:style-name="T435"> </text:span><text:span text:style-name="T410">nº</text:span><text:span text:style-name="T436"> </text:span><text:span text:style-name="T413">2025.016E0500001.02.0005</text:span></text:p>
      <text:p text:style-name="Text_20_body"/>
      <text:p text:style-name="Text_20_body"/>
      <text:p text:style-name="Text_20_body"/>
      <text:p text:style-name="Text_20_body"/>
      <text:p text:style-name="P493"/>
      <text:p text:style-name="P494"><text:span text:style-name="T401">EXTRATO</text:span><text:span text:style-name="T437"> </text:span><text:span text:style-name="T401">DE</text:span><text:span text:style-name="T437"> </text:span><text:span text:style-name="T401">TERMO</text:span><text:span text:style-name="T438"> </text:span><text:span text:style-name="T401">DE</text:span><text:span text:style-name="T439"> </text:span><text:span text:style-name="T404">APOSTILAMENTO</text:span></text:p>
      <text:p text:style-name="P495"/>
      <text:p text:style-name="P496"><text:span text:style-name="T405">ESPÉCIE:</text:span><text:span text:style-name="T440"> </text:span>1º<text:span text:style-name="T390"> </text:span>TERMO<text:span text:style-name="T339"> </text:span>DE<text:span text:style-name="T441"> </text:span>APOSTILAMENTO<text:span text:style-name="T442"> </text:span>AO<text:span text:style-name="T339"> </text:span>CONTRATO<text:span text:style-name="T443"> </text:span>Nº<text:span text:style-name="T339"> </text:span><text:span text:style-name="T182">124/2025</text:span></text:p>
      <text:p text:style-name="P497"><text:span text:style-name="T405">CONTRATANTE:</text:span><text:span text:style-name="T444"> </text:span>MUNICÍPIO<text:span text:style-name="T445"> </text:span>DE<text:span text:style-name="T445"> </text:span>CACHOEIRO<text:span text:style-name="T445"> </text:span>DE<text:span text:style-name="T445"> </text:span>ITAPEMIRIM,<text:span text:style-name="T446"> </text:span>atendendo<text:span text:style-name="T445"> </text:span>necessidades<text:span text:style-name="T445"> </text:span>da SECRETARIA MUNICIPAL DE GOVERNO E PLANEJAMENTO ESTRATÉGICO – SEMGOV <text:span text:style-name="T405">CONTRATADA: </text:span>UP ELEVADORES LTDA-ME</text:p>
      <text:p text:style-name="P498"><text:span text:style-name="T405">OBJETO: </text:span>O presente termo tem por objeto reajustar o valor do Contrato nº 124/2025, firmado em 17/07/2025, de acordo com a aplicação do IPCA<text:span text:style-name="T447"> </text:span>- Índice Nacional e Preços ao Consumidor<text:span text:style-name="T447"> </text:span>Amplo<text:span text:style-name="T293"> </text:span>e previsão na “Cláusula Décima Primeira, Item 11.2. – Do Reajuste” do referido contrato.</text:p>
      <text:p text:style-name="P499"><text:span text:style-name="T405">VALOR: </text:span>Com o presente termo, fica acrescido em R$ 652,90 (seiscentos e cinquenta e dois reais<text:span text:style-name="T293"> </text:span>e noventa centavos), o valor mensal do contrato originário, passando de R$ 14.067,00 (quatorze<text:span text:style-name="T293"> </text:span>mil e sessenta e sete reais), para R$ 14.719,90 (quatorze mil, setecentos e dezenove reais e noventa centavos), a partir de 18/07/2026.</text:p>
      <text:p text:style-name="P500"><text:span text:style-name="T405">DOTAÇÃO ORÇAMENTÁRIA: </text:span>As despesas decorrentes do presente termo, correrão a cargo da seguinte dotação orçamentária e elemento de despesa:</text:p>
      <text:p text:style-name="P501">Órgão:<text:span text:style-name="T448"> </text:span><text:span text:style-name="T447">05</text:span></text:p>
      <text:p text:style-name="P502">Unidade<text:span text:style-name="T183"> </text:span>Orçamentária:<text:span text:style-name="T183"> </text:span><text:span text:style-name="T447">01</text:span></text:p>
      <text:p text:style-name="P502">Projeto/Atividade:<text:span text:style-name="T447"> </text:span><text:span text:style-name="T182">2.014</text:span></text:p>
      <text:p text:style-name="P503">Elemento<text:span text:style-name="T205"> </text:span>de<text:span text:style-name="T448"> </text:span>Despesa:<text:span text:style-name="T448"> </text:span><text:span text:style-name="T182">33903916000</text:span></text:p>
      <text:p text:style-name="P504">Ficha/Fonte de Recurso: 580/150000000001 - RECURSOS NÃO VINCULADOS DE IMPOSTOS E TRANSFERÊNCIAS DE IMPOSTOS</text:p>
      <text:p text:style-name="P505"><text:span text:style-name="T404">DATA</text:span><text:span text:style-name="T432"> </text:span><text:span text:style-name="T404">DE</text:span><text:span text:style-name="T432"> </text:span><text:span text:style-name="T404">ASSINATURA: </text:span><text:span text:style-name="T413">20/08/2026</text:span></text:p>
      <text:p text:style-name="P506"><text:span text:style-name="T405">SIGNATÁRIO: </text:span>Rodolfo Fernandes do Carmo - Secretário Municipal de Governo e Planejamento Estratégico, Lucas Costa de Paula e Eliana Mattiuzzi Pereira Alves - Sócios da Contratada <text:span text:style-name="T405">PROCESSO: </text:span>58421/2026</text:p>
      <text:p text:style-name="P507"/>
      <text:p text:style-name="Text_20_body"/>
      <text:p text:style-name="Text_20_body"/>
      <text:p text:style-name="P508"/>
      <text:p text:style-name="P509"><text:span text:style-name="T401">EXTRATO</text:span><text:span text:style-name="T437"> </text:span><text:span text:style-name="T401">DE</text:span><text:span text:style-name="T437"> </text:span><text:span text:style-name="T401">TERMO</text:span><text:span text:style-name="T438"> </text:span><text:span text:style-name="T401">DE</text:span><text:span text:style-name="T439"> </text:span><text:span text:style-name="T404">APOSTILAMENTO</text:span></text:p>
      <text:p text:style-name="P495"/>
      <text:p text:style-name="P510"><text:span text:style-name="T405">ESPÉCIE:</text:span><text:span text:style-name="T440"> </text:span>1º<text:span text:style-name="T314"> </text:span>TERMO<text:span text:style-name="T447"> </text:span>DE<text:span text:style-name="T442"> </text:span>APOSTILAMENTO<text:span text:style-name="T442"> </text:span>A<text:span text:style-name="T449"> </text:span>ATA<text:span text:style-name="T442"> </text:span>DE<text:span text:style-name="T339"> </text:span>REGISTRO<text:span text:style-name="T339"> </text:span>DE<text:span text:style-name="T447"> </text:span>PREÇOS<text:span text:style-name="T339"> </text:span>Nº<text:span text:style-name="T447"> </text:span><text:span text:style-name="T182">045/2026</text:span></text:p>
      <text:p text:style-name="P511"><text:span text:style-name="T401">EMPRESA: </text:span><text:span text:style-name="T410">HP</text:span><text:span text:style-name="T412"> </text:span><text:span text:style-name="T410">SERVIÇOS</text:span><text:span text:style-name="T450"> </text:span><text:span text:style-name="T410">E</text:span><text:span text:style-name="T450"> </text:span><text:span text:style-name="T410">COMERCIO</text:span><text:span text:style-name="T450"> </text:span><text:span text:style-name="T410">LTDA.</text:span><text:span text:style-name="T450"> </text:span><text:span text:style-name="T410">-</text:span><text:span text:style-name="T450"> </text:span><text:span text:style-name="T414">ME</text:span></text:p>
      <text:p text:style-name="P512"><text:span text:style-name="T405">OBJETO: </text:span>O presente Termo tem por objeto a troca de marcas dos Lotes 06, 07, 08, 09, 12 e 13: TCL pela marca VIX, para ar-condicionado Split Hi-Wall 12.000 BTUs;</text:p>
      <text:p text:style-name="P513">PHILCO pela marca HISENSE, para ar-condicionado Split Hi-Wall 18.000 BTUs; EOS pela marca AGRATTO, para ar-condicionado Split Hi-Wall 30.000 BTUs.</text:p>
      <text:p text:style-name="P514"><text:span text:style-name="T401">ÓRGÃO</text:span><text:span text:style-name="T438"> </text:span><text:span text:style-name="T401">GERENCIADOR:</text:span><text:span text:style-name="T451"> </text:span><text:span text:style-name="T410">Secretaria</text:span><text:span text:style-name="T414"> </text:span><text:span text:style-name="T410">Municipal</text:span><text:span text:style-name="T414"> </text:span><text:span text:style-name="T410">de</text:span><text:span text:style-name="T414"> </text:span><text:span text:style-name="T410">Administração</text:span><text:span text:style-name="T414"> </text:span><text:span text:style-name="T410">-</text:span><text:span text:style-name="T452"> </text:span><text:span text:style-name="T413">SEMAD</text:span></text:p>
      <text:p text:style-name="P515"><text:span text:style-name="T401">ÓRGÃOS</text:span><text:span text:style-name="T438"> </text:span><text:span text:style-name="T404">PARTICIPANTES:</text:span></text:p>
      <text:p text:style-name="P516">Secretaria<text:span text:style-name="T183"> </text:span>Municipal<text:span text:style-name="T183"> </text:span>de<text:span text:style-name="T183"> </text:span>Administração<text:span text:style-name="T183"> </text:span>-<text:span text:style-name="T183"> SEMAD</text:span></text:p>
      <text:list text:style-name="WWNum1">
        <text:list-item>
          <text:p text:style-name="P517"><text:span text:style-name="T410">Secretaria</text:span><text:span text:style-name="T452"> </text:span><text:span text:style-name="T410">Municipal</text:span><text:span text:style-name="T452"> </text:span><text:span text:style-name="T410">de</text:span><text:span text:style-name="T412"> </text:span><text:span text:style-name="T410">Governo</text:span><text:span text:style-name="T452"> </text:span><text:span text:style-name="T410">e</text:span><text:span text:style-name="T452"> </text:span><text:span text:style-name="T410">Planejamento</text:span><text:span text:style-name="T412"> </text:span><text:span text:style-name="T410">Estratégico</text:span><text:span text:style-name="T452"> </text:span><text:span text:style-name="T410">–</text:span><text:span text:style-name="T412"> </text:span><text:span text:style-name="T413">SEMGOV</text:span></text:p>
        </text:list-item>
        <text:list-item>
          <text:p text:style-name="P517"><text:span text:style-name="T410">Secretaria</text:span><text:span text:style-name="T453"> </text:span><text:span text:style-name="T410">Municipal</text:span><text:span text:style-name="T452"> </text:span><text:span text:style-name="T410">de</text:span><text:span text:style-name="T452"> </text:span><text:span text:style-name="T410">Cultura</text:span><text:span text:style-name="T452"> </text:span><text:span text:style-name="T410">e</text:span><text:span text:style-name="T453"> </text:span><text:span text:style-name="T410">Turismo</text:span><text:span text:style-name="T452"> </text:span><text:span text:style-name="T410">–</text:span><text:span text:style-name="T452"> </text:span><text:span text:style-name="T413">SEMCULT</text:span></text:p>
        </text:list-item>
        <text:list-item>
          <text:p text:style-name="P517"><text:span text:style-name="T410">Secretaria</text:span><text:span text:style-name="T412"> </text:span><text:span text:style-name="T410">Municipal</text:span><text:span text:style-name="T413"> </text:span><text:span text:style-name="T410">de</text:span><text:span text:style-name="T413"> </text:span><text:span text:style-name="T410">Esporte</text:span><text:span text:style-name="T412"> </text:span><text:span text:style-name="T410">e</text:span><text:span text:style-name="T413"> </text:span><text:span text:style-name="T410">Lazer</text:span><text:span text:style-name="T413"> </text:span><text:span text:style-name="T410">–</text:span><text:span text:style-name="T413"> SEMESP</text:span></text:p>
        </text:list-item>
        <text:list-item>
          <text:p text:style-name="P518"><text:span text:style-name="T410">Secretaria</text:span><text:span text:style-name="T412"> </text:span><text:span text:style-name="T410">Municipal</text:span><text:span text:style-name="T412"> </text:span><text:span text:style-name="T410">de</text:span><text:span text:style-name="T412"> </text:span><text:span text:style-name="T410">Manutenção</text:span><text:span text:style-name="T412"> </text:span><text:span text:style-name="T410">e</text:span><text:span text:style-name="T412"> </text:span><text:span text:style-name="T410">Serviços</text:span><text:span text:style-name="T412"> </text:span><text:span text:style-name="T410">–</text:span><text:span text:style-name="T413"> SEMMAT</text:span></text:p>
        </text:list-item>
        <text:list-item>
          <text:p text:style-name="P517"><text:span text:style-name="T410">Secretaria</text:span><text:span text:style-name="T412"> </text:span><text:span text:style-name="T410">de</text:span><text:span text:style-name="T412"> </text:span><text:span text:style-name="T410">Municipal</text:span><text:span text:style-name="T412"> </text:span><text:span text:style-name="T410">de</text:span><text:span text:style-name="T412"> </text:span><text:span text:style-name="T410">Desenvolvimento</text:span><text:span text:style-name="T412"> </text:span><text:span text:style-name="T410">Urbano</text:span><text:span text:style-name="T412"> </text:span><text:span text:style-name="T410">–</text:span><text:span text:style-name="T412"> </text:span><text:span text:style-name="T413">SEMDURB</text:span></text:p>
        </text:list-item>
        <text:list-item>
          <text:p text:style-name="P517"><text:span text:style-name="T410">Secretaria</text:span><text:span text:style-name="T414"> </text:span><text:span text:style-name="T410">Municipal</text:span><text:span text:style-name="T452"> </text:span><text:span text:style-name="T410">de</text:span><text:span text:style-name="T411"> </text:span><text:span text:style-name="T410">Agricultura</text:span><text:span text:style-name="T452"> </text:span><text:span text:style-name="T410">–</text:span><text:span text:style-name="T412"> </text:span><text:span text:style-name="T452">SEMAG</text:span></text:p>
        </text:list-item>
        <text:list-item>
          <text:p text:style-name="P517"><text:span text:style-name="T410">Secretaria</text:span><text:span text:style-name="T452"> </text:span><text:span text:style-name="T410">Municipal</text:span><text:span text:style-name="T412"> </text:span><text:span text:style-name="T410">de</text:span><text:span text:style-name="T412"> </text:span><text:span text:style-name="T410">Desenvolvimento</text:span><text:span text:style-name="T452"> </text:span><text:span text:style-name="T410">Social</text:span><text:span text:style-name="T412"> </text:span><text:span text:style-name="T410">-</text:span><text:span text:style-name="T412"> </text:span><text:span text:style-name="T413">SEMDES</text:span></text:p>
        </text:list-item>
        <text:list-item>
          <text:p text:style-name="P517"><text:span text:style-name="T410">Secretaria</text:span><text:span text:style-name="T414"> </text:span><text:span text:style-name="T410">Municipal</text:span><text:span text:style-name="T452"> </text:span><text:span text:style-name="T410">de</text:span><text:span text:style-name="T452"> </text:span><text:span text:style-name="T410">Educação</text:span><text:span text:style-name="T452"> </text:span><text:span text:style-name="T410">-</text:span><text:span text:style-name="T452"> SEME</text:span></text:p>
        </text:list-item>
        <text:list-item>
          <text:p text:style-name="P518"><text:span text:style-name="T410">Secretaria</text:span><text:span text:style-name="T452"> </text:span><text:span text:style-name="T410">Municipal</text:span><text:span text:style-name="T452"> </text:span><text:span text:style-name="T410">de</text:span><text:span text:style-name="T452"> </text:span><text:span text:style-name="T410">Fazenda</text:span><text:span text:style-name="T452"> </text:span><text:span text:style-name="T410">-</text:span><text:span text:style-name="T452"> SEMFA</text:span></text:p>
        </text:list-item>
        <text:list-item>
          <text:p text:style-name="P517"><text:span text:style-name="T410">Secretaria</text:span><text:span text:style-name="T452"> </text:span><text:span text:style-name="T410">Municipal</text:span><text:span text:style-name="T452"> </text:span><text:span text:style-name="T410">de</text:span><text:span text:style-name="T412"> </text:span><text:span text:style-name="T410">Saúde</text:span><text:span text:style-name="T452"> </text:span><text:span text:style-name="T410">-</text:span><text:span text:style-name="T412"> </text:span><text:span text:style-name="T413">SEMUS</text:span></text:p>
        </text:list-item>
        <text:list-item>
          <text:p text:style-name="P517"><text:span text:style-name="T410">Secretaria</text:span><text:span text:style-name="T452"> </text:span><text:span text:style-name="T410">Municipal</text:span><text:span text:style-name="T452"> </text:span><text:span text:style-name="T410">de</text:span><text:span text:style-name="T452"> </text:span><text:span text:style-name="T410">Desenvolvimento</text:span><text:span text:style-name="T452"> </text:span><text:span text:style-name="T410">Econômico</text:span><text:span text:style-name="T452"> </text:span><text:span text:style-name="T410">–</text:span><text:span text:style-name="T412"> </text:span><text:span text:style-name="T413">SEMDEC</text:span></text:p>
        </text:list-item>
        <text:list-item>
          <text:p text:style-name="P517"><text:span text:style-name="T410">Secretaria</text:span><text:span text:style-name="T452"> </text:span><text:span text:style-name="T410">Municipal</text:span><text:span text:style-name="T452"> </text:span><text:span text:style-name="T410">de</text:span><text:span text:style-name="T412"> </text:span><text:span text:style-name="T410">Meio</text:span><text:span text:style-name="T411"> </text:span><text:span text:style-name="T410">Ambiente</text:span><text:span text:style-name="T412"> </text:span><text:span text:style-name="T410">–</text:span><text:span text:style-name="T412"> </text:span><text:span text:style-name="T413">SEMMA</text:span></text:p>
        </text:list-item>
        <text:list-item>
          <text:p text:style-name="P517"><text:span text:style-name="T410">Secretaria</text:span><text:span text:style-name="T414"> </text:span><text:span text:style-name="T410">Municipal</text:span><text:span text:style-name="T452"> </text:span><text:span text:style-name="T410">de</text:span><text:span text:style-name="T452"> </text:span><text:span text:style-name="T410">Limpeza</text:span><text:span text:style-name="T452"> </text:span><text:span text:style-name="T410">Urbana</text:span><text:span text:style-name="T452"> </text:span><text:span text:style-name="T410">–</text:span><text:span text:style-name="T452"> </text:span><text:span text:style-name="T413">SELIMP</text:span></text:p>
        </text:list-item>
        <text:list-item>
          <text:p text:style-name="P518"><text:span text:style-name="T410">Secretaria</text:span><text:span text:style-name="T452"> </text:span><text:span text:style-name="T410">Municipal</text:span><text:span text:style-name="T412"> </text:span><text:span text:style-name="T410">de</text:span><text:span text:style-name="T412"> </text:span><text:span text:style-name="T410">Interior</text:span><text:span text:style-name="T412"> </text:span><text:span text:style-name="T410">–</text:span><text:span text:style-name="T412"> </text:span><text:span text:style-name="T413">SEMUI</text:span></text:p>
        </text:list-item>
        <text:list-item>
          <text:p text:style-name="P517"><text:span text:style-name="T410">Secretaria</text:span><text:span text:style-name="T454"> </text:span><text:span text:style-name="T410">Municipal</text:span><text:span text:style-name="T412"> </text:span><text:span text:style-name="T410">de</text:span><text:span text:style-name="T412"> </text:span><text:span text:style-name="T410">Cidadania,</text:span><text:span text:style-name="T454"> </text:span><text:span text:style-name="T410">Trabalho</text:span><text:span text:style-name="T412"> </text:span><text:span text:style-name="T410">e</text:span><text:span text:style-name="T412"> </text:span><text:span text:style-name="T410">Direitos</text:span><text:span text:style-name="T412"> </text:span><text:span text:style-name="T410">Humanos</text:span><text:span text:style-name="T412"> </text:span><text:span text:style-name="T410">–</text:span><text:span text:style-name="T412"> </text:span><text:span text:style-name="T413">SEMCIT</text:span></text:p>
        </text:list-item>
        <text:list-item>
          <text:p text:style-name="P517"><text:span text:style-name="T410">Secretaria</text:span><text:span text:style-name="T414"> </text:span><text:span text:style-name="T410">Municipal</text:span><text:span text:style-name="T452"> </text:span><text:span text:style-name="T410">de</text:span><text:span text:style-name="T452"> </text:span><text:span text:style-name="T410">Segurança</text:span><text:span text:style-name="T414"> </text:span><text:span text:style-name="T410">e</text:span><text:span text:style-name="T453"> </text:span><text:span text:style-name="T410">Trânsito</text:span><text:span text:style-name="T452"> </text:span><text:span text:style-name="T410">–</text:span><text:span text:style-name="T452"> </text:span><text:span text:style-name="T413">SEMSEG</text:span></text:p>
        </text:list-item>
      </text:list>
      <text:p text:style-name="P511"><text:span text:style-name="T404">DATA</text:span><text:span text:style-name="T432"> </text:span><text:span text:style-name="T404">DE</text:span><text:span text:style-name="T432"> </text:span><text:span text:style-name="T404">ASSINATURA: </text:span><text:span text:style-name="T413">21/08/2026</text:span></text:p>
      <text:p text:style-name="P519"><text:span text:style-name="T405">SIGNATÁRIOS: </text:span>ROGÉRIO DA SILVA ATHAYDE - Secretário Municipal de Administração, RODOLFO FERNANDES DO CARMO - Secretário Municipal de Governo e Planejamento Estratégico, WANDERSON AMORIM DONA - Secretário Municipal de Cultura e Turismo, RODOLPHO SILVA MAIA - Secretário Municipal de Esporte, Lazer e Qualidade de Vida, ASTOR DILEM DOS SANTOS JUNIOR Secretário Municipal de Manutenção e Serviços LUCIANO BAPTISTA OLIVEIRA JUNIOR - Secretário Municipal de Desenvolvimento Urbano, JOSÉ ARCANJO NUNES - Secretário Municipal de Agricultura, EDER BOTELHO DA FONSECA - Secretário Municipal de Desenvolvimento Social Interino, SIMONE DE SOUZA<text:span text:style-name="T443"> </text:span>BEIRIZ - Secretária Municipal de Educação, ELIZEU CRISÓSTOMO DE VARGAS - Secretário Municipal de Fazenda, VILSON CARLOS GOMES COELHO - Secretário Municipal de Saúde Interino ,ROGÉRIO<text:span text:style-name="T293"> </text:span>RIBEIRO DO CARMO - Secretário Municipal de Desenvolvimento Econômico, THIAGO FIORIO LONGUI - Secretário Municipal de Meio Ambiente, LUCIANO BAPTISTA OLIVEIRA JUNIOR - Secretário Municipal de Limpeza Urbana Interino, FABRÍCIO FERREIRA SOARES - Secretário Municipal de Interior, EDNALVA MARIN - Secretária Municipal de Cidadania, Trabalho e Direitos Humanos, JOÃO ANTONIO DAROZ - Secretário Municipal de Segurança e Trânsito Interino, ELTON LUIZ TOREZANI - Sócio da Empresa.</text:p>
      <text:p text:style-name="P520"><text:span text:style-name="T401">PROCESSO:</text:span><text:span text:style-name="T437"> </text:span><text:span text:style-name="T413">42277/2026</text:span></text:p>
      <text:p text:style-name="P521"><text:span text:style-name="T401">ID</text:span><text:span text:style-name="T455"> </text:span><text:span text:style-name="T404">CIDADES:</text:span><text:span text:style-name="T413">2026.016E0700001.01.0006</text:span></text:p>
      <text:p text:style-name="P522"/>
      <text:p text:style-name="Text_20_body"/>
      <text:p text:style-name="P523"/>
      <text:p text:style-name="P524"><text:span text:style-name="T456">EXTRATO DE CONTRATO </text:span><text:span text:style-name="T457">ESPÉCIE:</text:span><text:span text:style-name="T458"> </text:span><text:span text:style-name="T459">CONTRATO</text:span><text:span text:style-name="T460"> </text:span><text:span text:style-name="T459">Nº</text:span><text:span text:style-name="T461"> </text:span><text:span text:style-name="T459">223/2026</text:span></text:p>
      <text:p text:style-name="P525"><text:span text:style-name="T462">CONTRATANTE:</text:span><text:span text:style-name="T463"> </text:span><text:span text:style-name="T464">MUNICÍPIO</text:span><text:span text:style-name="T465"> </text:span><text:span text:style-name="T464">DE</text:span><text:span text:style-name="T465"> </text:span><text:span text:style-name="T464">CACHOEIRO</text:span><text:span text:style-name="T465"> </text:span><text:span text:style-name="T464">DE</text:span><text:span text:style-name="T465"> </text:span><text:span text:style-name="T464">ITAPEMIRIM,</text:span><text:span text:style-name="T466"> </text:span><text:span text:style-name="T464">atendendo</text:span><text:span text:style-name="T465"> </text:span><text:span text:style-name="T464">necessidades</text:span><text:span text:style-name="T467"> </text:span><text:span text:style-name="T464">da SECRETARIA MUNICIPAL DE OBRAS</text:span></text:p>
      <text:p text:style-name="P526"><text:span text:style-name="T451">CONTRATADA:</text:span><text:span text:style-name="T468"> </text:span><text:span text:style-name="T469">CONSTRUTORA</text:span><text:span text:style-name="T470"> </text:span><text:span text:style-name="T469">TRÊS</text:span><text:span text:style-name="T471"> </text:span><text:span text:style-name="T469">MARIAS</text:span><text:span text:style-name="T471"> </text:span><text:span text:style-name="T469">LTDA.</text:span></text:p>
      <text:p text:style-name="P527"><text:span text:style-name="T462">OBJETO: </text:span><text:span text:style-name="T464">O presente Contrato tem por objeto a Obra de Revitalização da Praça Nossa Senhora de Fátima, na avenida Beira Rio, no bairro Centro, no município de Cachoeiro de Itapemirim/ES, para atender às demandas da Administração Pública.</text:span></text:p>
      <text:p text:style-name="P528"><text:span text:style-name="T462">VALOR:</text:span><text:span text:style-name="T472"> </text:span><text:span text:style-name="T473">R$</text:span><text:span text:style-name="T474"> </text:span><text:span text:style-name="T473">7.166.761,00</text:span><text:span text:style-name="T474"> </text:span><text:span text:style-name="T473">(sete</text:span><text:span text:style-name="T474"> </text:span><text:span text:style-name="T473">milhões,</text:span><text:span text:style-name="T474"> </text:span><text:span text:style-name="T473">cento</text:span><text:span text:style-name="T474"> </text:span><text:span text:style-name="T473">e</text:span><text:span text:style-name="T474"> </text:span><text:span text:style-name="T473">sessenta</text:span><text:span text:style-name="T474"> </text:span><text:span text:style-name="T473">e</text:span><text:span text:style-name="T474"> </text:span><text:span text:style-name="T473">seis</text:span><text:span text:style-name="T474"> </text:span><text:span text:style-name="T473">mil,</text:span><text:span text:style-name="T474"> </text:span><text:span text:style-name="T473">setecentos</text:span><text:span text:style-name="T474"> </text:span><text:span text:style-name="T473">e</text:span><text:span text:style-name="T474"> </text:span><text:span text:style-name="T473">sessenta</text:span><text:span text:style-name="T474"> </text:span><text:span text:style-name="T473">e</text:span><text:span text:style-name="T474"> </text:span><text:span text:style-name="T473">um </text:span><text:span text:style-name="T475">reais).</text:span></text:p>
      <text:p text:style-name="P529"><text:span text:style-name="T462">DOTAÇÃO ORÇAMENTÁRIA: </text:span><text:span text:style-name="T473">As despesas decorrentes desta execução correrão por conta do recurso</text:span><text:span text:style-name="T476"> </text:span><text:span text:style-name="T473">específico</text:span><text:span text:style-name="T476"> </text:span><text:span text:style-name="T473">consignado</text:span><text:span text:style-name="T476"> </text:span><text:span text:style-name="T473">no</text:span><text:span text:style-name="T476"> </text:span><text:span text:style-name="T473">orçamento</text:span><text:span text:style-name="T476"> </text:span><text:span text:style-name="T473">do</text:span><text:span text:style-name="T476"> </text:span><text:span text:style-name="T473">Município</text:span><text:span text:style-name="T476"> </text:span><text:span text:style-name="T473">de</text:span><text:span text:style-name="T476"> </text:span><text:span text:style-name="T473">Cachoeiro</text:span><text:span text:style-name="T476"> </text:span><text:span text:style-name="T473">de</text:span><text:span text:style-name="T476"> </text:span><text:span text:style-name="T473">Itapemirim,</text:span><text:span text:style-name="T476"> </text:span><text:span text:style-name="T473">constante nas seguintes dotações:</text:span></text:p>
      <text:p text:style-name="P530">Órgão:<text:span text:style-name="T431"> </text:span>19<text:span text:style-name="T431"> </text:span>–<text:span text:style-name="T431"> </text:span>SECRETARIA<text:span text:style-name="T205"> </text:span>MUNICIPAL<text:span text:style-name="T407"> </text:span>DE<text:span text:style-name="T431"> </text:span><text:span text:style-name="T182">OBRAS</text:span></text:p>
      <text:p text:style-name="P531"><text:span text:style-name="T477">Unidade</text:span><text:span text:style-name="T478"> </text:span><text:span text:style-name="T477">Orçamentária:</text:span><text:span text:style-name="T479"> </text:span><text:span text:style-name="T477">01</text:span><text:span text:style-name="T479"> </text:span><text:span text:style-name="T477">–</text:span><text:span text:style-name="T479"> </text:span><text:span text:style-name="T477">SECRETARIA</text:span><text:span text:style-name="T480"> </text:span><text:span text:style-name="T477">MUNICIPAL</text:span><text:span text:style-name="T481"> </text:span><text:span text:style-name="T477">DE</text:span><text:span text:style-name="T479"> </text:span><text:span text:style-name="T477">OBRAS </text:span><text:span text:style-name="T464">Elemento</text:span><text:span text:style-name="T482"> </text:span><text:span text:style-name="T464">de</text:span><text:span text:style-name="T482"> </text:span><text:span text:style-name="T464">Despesa:</text:span><text:span text:style-name="T482"> </text:span><text:span text:style-name="T464">44905191000</text:span><text:span text:style-name="T482"> </text:span><text:span text:style-name="T464">–</text:span><text:span text:style-name="T482"> </text:span><text:span text:style-name="T464">OBRAS</text:span><text:span text:style-name="T482"> </text:span><text:span text:style-name="T464">EM</text:span><text:span text:style-name="T478"> </text:span><text:span text:style-name="T464">ANDAMENTO Ficha: 8459</text:span></text:p>
      <text:p text:style-name="P532"><text:span text:style-name="T464">Fonte</text:span><text:span text:style-name="T483"> </text:span><text:span text:style-name="T464">de</text:span><text:span text:style-name="T483"> </text:span><text:span text:style-name="T464">Recurso:</text:span><text:span text:style-name="T483"> </text:span><text:span text:style-name="T464">170100001935</text:span><text:span text:style-name="T483"> </text:span><text:span text:style-name="T464">-</text:span><text:span text:style-name="T483"> </text:span><text:span text:style-name="T464">SEMO</text:span><text:span text:style-name="T483"> </text:span><text:span text:style-name="T464">-</text:span><text:span text:style-name="T483"> </text:span><text:span text:style-name="T464">REVIT</text:span><text:span text:style-name="T479"> </text:span><text:span text:style-name="T464">PRAÇA</text:span><text:span text:style-name="T480"> </text:span><text:span text:style-name="T464">NOSSA</text:span><text:span text:style-name="T480"> </text:span><text:span text:style-name="T464">SENHORA</text:span><text:span text:style-name="T480"> </text:span><text:span text:style-name="T464">DE</text:span><text:span text:style-name="T483"> </text:span><text:span text:style-name="T464">FÁTIMA</text:span><text:span text:style-name="T480"> </text:span><text:span text:style-name="T464">-</text:span><text:span text:style-name="T483"> </text:span><text:span text:style-name="T464">BA </text:span><text:span text:style-name="T477">4120392-8</text:span></text:p>
      <text:p text:style-name="P530"><text:span text:style-name="T484">PRAZO:</text:span><text:span text:style-name="T485"> </text:span><text:span text:style-name="T477">450</text:span><text:span text:style-name="T482"> </text:span><text:span text:style-name="T477">(quatrocentos</text:span><text:span text:style-name="T482"> </text:span><text:span text:style-name="T477">e</text:span><text:span text:style-name="T464"> </text:span><text:span text:style-name="T477">cinquenta)</text:span><text:span text:style-name="T482"> </text:span><text:span text:style-name="T477">dias</text:span><text:span text:style-name="T482"> </text:span><text:span text:style-name="T477">corridos</text:span></text:p>
      <text:p text:style-name="P533"><text:span text:style-name="T401">DATA</text:span><text:span text:style-name="T486"> </text:span><text:span text:style-name="T401">DA</text:span><text:span text:style-name="T432"> </text:span><text:span text:style-name="T401">ASSINATURA:</text:span><text:span text:style-name="T487"> </text:span><text:span text:style-name="T413">21/08/2026</text:span></text:p>
      <text:p text:style-name="P534"><text:span text:style-name="T462">SIGNATÁRIOS: </text:span><text:span text:style-name="T464">Rodolfo</text:span><text:span text:style-name="T477"> </text:span><text:span text:style-name="T464">Fernandes</text:span><text:span text:style-name="T477"> </text:span><text:span text:style-name="T464">do</text:span><text:span text:style-name="T477"> </text:span><text:span text:style-name="T464">Carmo</text:span><text:span text:style-name="T477"> </text:span><text:span text:style-name="T464">-Secretaria</text:span><text:span text:style-name="T477"> </text:span><text:span text:style-name="T464">Municipal</text:span><text:span text:style-name="T477"> </text:span><text:span text:style-name="T464">de</text:span><text:span text:style-name="T477"> </text:span><text:span text:style-name="T464">Obras</text:span><text:span text:style-name="T477"> </text:span><text:span text:style-name="T464">Interino</text:span><text:span text:style-name="T477"> </text:span><text:span text:style-name="T464">e</text:span><text:span text:style-name="T477"> </text:span><text:span text:style-name="T464">Rodrigo Cock Viana -Representante da Empresa</text:span></text:p>
      <text:p text:style-name="P526"><text:span text:style-name="T401">PROCESSO:</text:span><text:span text:style-name="T488"> </text:span><text:span text:style-name="T413">27.506</text:span><text:span text:style-name="T489">/2026</text:span></text:p>
      <text:p text:style-name="P535"><text:span text:style-name="T490">I</text:span><text:span text:style-name="T457">D</text:span><text:span text:style-name="T491"> </text:span><text:span text:style-name="T457">CIDADES:</text:span><text:span text:style-name="T491"> </text:span><text:span text:style-name="T459">2026.016E0700001.01.00034</text:span></text:p>
      <text:p text:style-name="P536"/>
      <text:p text:style-name="P537"/>
      <text:p text:style-name="P538"><text:span text:style-name="T456">EXTRATO DE CONTRATO </text:span><text:span text:style-name="T457">ESPÉCIE:</text:span><text:span text:style-name="T492"> </text:span><text:span text:style-name="T459">CONTRATO</text:span><text:span text:style-name="T460"> </text:span><text:span text:style-name="T459">Nº</text:span><text:span text:style-name="T461"> </text:span><text:span text:style-name="T459">224/2026</text:span></text:p>
      <text:p text:style-name="P539"><text:span text:style-name="T462">CONTRATANTE:</text:span><text:span text:style-name="T493"> </text:span><text:span text:style-name="T464">MUNICÍPIO</text:span><text:span text:style-name="T466"> </text:span><text:span text:style-name="T464">DE</text:span><text:span text:style-name="T466"> </text:span><text:span text:style-name="T464">CACHOEIRO</text:span><text:span text:style-name="T466"> </text:span><text:span text:style-name="T464">DE</text:span><text:span text:style-name="T466"> </text:span><text:span text:style-name="T464">ITAPEMIRIM,</text:span><text:span text:style-name="T494"> </text:span><text:span text:style-name="T464">atendendo</text:span><text:span text:style-name="T466"> </text:span><text:span text:style-name="T464">necessidades</text:span><text:span text:style-name="T495"> </text:span><text:span text:style-name="T464">da SECRETARIA</text:span><text:span text:style-name="T496"> </text:span><text:span text:style-name="T464">MUNICIPAL</text:span><text:span text:style-name="T497"> </text:span><text:span text:style-name="T464">DE MANUTENÇÃO E SERVIÇOS - SEMMAT</text:span></text:p>
      <text:p text:style-name="P540"><text:span text:style-name="T401">CONTRATADA:</text:span><text:span text:style-name="T498"> </text:span><text:span text:style-name="T410">HEITOR</text:span><text:span text:style-name="T413"> </text:span><text:span text:style-name="T410">AGRELI</text:span><text:span text:style-name="T499"> </text:span><text:span text:style-name="T410">–</text:span><text:span text:style-name="T499"> </text:span><text:span text:style-name="T414">ME</text:span></text:p>
      <text:p text:style-name="P541"><text:span text:style-name="T462">OBJETO: </text:span><text:span text:style-name="T464">O presente termo tem por objeto a</text:span><text:span text:style-name="T500"> </text:span><text:span text:style-name="T464">Aquisição de Roçadeiras, conforme as condições e especificações apresentadas no Termo de Referência.</text:span></text:p>
      <text:p text:style-name="P542"><text:span text:style-name="T462">VALOR:</text:span><text:span text:style-name="T501"> </text:span><text:span text:style-name="T464">R$</text:span><text:span text:style-name="T480"> </text:span><text:span text:style-name="T464">30.999,90</text:span><text:span text:style-name="T480"> </text:span><text:span text:style-name="T464">(trinta</text:span><text:span text:style-name="T502"> </text:span><text:span text:style-name="T464">mil</text:span><text:span text:style-name="T480"> </text:span><text:span text:style-name="T464">novecentos</text:span><text:span text:style-name="T480"> </text:span><text:span text:style-name="T464">e</text:span><text:span text:style-name="T480"> </text:span><text:span text:style-name="T464">noventa</text:span><text:span text:style-name="T480"> </text:span><text:span text:style-name="T464">e</text:span><text:span text:style-name="T502"> </text:span><text:span text:style-name="T464">nove</text:span><text:span text:style-name="T480"> </text:span><text:span text:style-name="T464">reais</text:span><text:span text:style-name="T480"> </text:span><text:span text:style-name="T464">e</text:span><text:span text:style-name="T480"> </text:span><text:span text:style-name="T464">noventa</text:span><text:span text:style-name="T502"> </text:span><text:span text:style-name="T477">centavos).</text:span></text:p>
      <table:table table:name="Table12" table:style-name="Table12">
        <table:table-column table:style-name="Table12.A"/>
        <table:table-column table:style-name="Table12.B"/>
        <table:table-column table:style-name="Table12.C"/>
        <table:table-column table:style-name="Table12.D"/>
        <table:table-column table:style-name="Table12.E"/>
        <table:table-column table:style-name="Table12.F"/>
        <table:table-column table:style-name="Table12.G"/>
        <table:table-row table:style-name="Table12.1">
          <table:table-cell table:style-name="Table12.A1" table:number-columns-spanned="7" office:value-type="string">
            <text:p text:style-name="P543"><text:span text:style-name="T503">LOTE</text:span><text:span text:style-name="T504"> </text:span><text:span text:style-name="T503">ÚNICO</text:span><text:span text:style-name="T505"> </text:span><text:span text:style-name="T503">-</text:span><text:span text:style-name="T505"> </text:span><text:span text:style-name="T503">EXCLUSIVO</text:span><text:span text:style-name="T505"> </text:span><text:span text:style-name="T503">PARA</text:span><text:span text:style-name="T505"> </text:span><text:span text:style-name="T506">ME/EP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2.1">
          <table:table-cell table:style-name="Table12.A1" office:value-type="string">
            <text:p text:style-name="P544"><text:span text:style-name="T505">Item</text:span><text:span text:style-name="T505"/></text:p>
          </table:table-cell>
          <table:table-cell table:style-name="Table12.A1" office:value-type="string">
            <text:p text:style-name="P545"><text:span text:style-name="T507">Descrição</text:span><text:span text:style-name="T507"/></text:p>
          </table:table-cell>
          <table:table-cell table:style-name="Table12.A1" office:value-type="string">
            <text:p text:style-name="P546"><text:span text:style-name="T507">Unid.</text:span><text:span text:style-name="T507"/></text:p>
          </table:table-cell>
          <table:table-cell table:style-name="Table12.A1" office:value-type="string">
            <text:p text:style-name="P547"><text:span text:style-name="T507">Quant.</text:span><text:span text:style-name="T507"/></text:p>
          </table:table-cell>
          <table:table-cell table:style-name="Table12.A1" office:value-type="string">
            <text:p text:style-name="P548"><text:span text:style-name="T508">Marca</text:span><text:span text:style-name="T508"/></text:p>
          </table:table-cell>
          <table:table-cell table:style-name="Table12.A1" office:value-type="string">
            <text:p text:style-name="P549"><text:span text:style-name="T507">Valor</text:span><text:span text:style-name="T509"> </text:span><text:span text:style-name="T507">unitário</text:span></text:p>
          </table:table-cell>
          <table:table-cell table:style-name="Table12.A1" office:value-type="string">
            <text:p text:style-name="P550"><text:span text:style-name="T507">Valor</text:span><text:span text:style-name="T509"> </text:span><text:span text:style-name="T507">Total</text:span></text:p>
          </table:table-cell>
        </table:table-row>
        <table:table-row table:style-name="Table12.3"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2"/>
            <text:p text:style-name="P553"><text:span text:style-name="T510">1</text:span><text:span text:style-name="T510"/></text:p>
          </table:table-cell>
          <table:table-cell table:style-name="Table12.A1" office:value-type="string">
            <text:p text:style-name="P554"><text:span text:style-name="T511">ROÇADEIRA - Roçadeira lateral movida a motor - Especificações:</text:span><text:span text:style-name="T512"> </text:span><text:span text:style-name="T511">Roçadeira</text:span><text:span text:style-name="T513"> </text:span><text:span text:style-name="T511">lateral,</text:span><text:span text:style-name="T513"> </text:span><text:span text:style-name="T511">profissional,</text:span><text:span text:style-name="T513"> </text:span><text:span text:style-name="T511">movida</text:span><text:span text:style-name="T513"> </text:span><text:span text:style-name="T511">a</text:span><text:span text:style-name="T513"> </text:span><text:span text:style-name="T511">motor</text:span><text:span text:style-name="T513"> </text:span><text:span text:style-name="T511">à</text:span><text:span text:style-name="T513"> </text:span><text:span text:style-name="T511">combustão</text:span><text:span text:style-name="T513"> </text:span><text:span text:style-name="T511">(gasolina).</text:span><text:span text:style-name="T512"> </text:span><text:span text:style-name="T511">Motor:</text:span><text:span text:style-name="T513"> </text:span><text:span text:style-name="T511">2</text:span><text:span text:style-name="T513"> </text:span><text:span text:style-name="T511">tempos,</text:span><text:span text:style-name="T513"> </text:span><text:span text:style-name="T511">a</text:span><text:span text:style-name="T513"> </text:span><text:span text:style-name="T511">gasolina.</text:span><text:span text:style-name="T513"> </text:span><text:span text:style-name="T511">Cilindrada:</text:span><text:span text:style-name="T513"> </text:span><text:span text:style-name="T511">não</text:span><text:span text:style-name="T513"> </text:span><text:span text:style-name="T511">inferior</text:span><text:span text:style-name="T513"> </text:span><text:span text:style-name="T511">a</text:span><text:span text:style-name="T513"> </text:span><text:span text:style-name="T511">37</text:span><text:span text:style-name="T513"> </text:span><text:span text:style-name="T511">cm³.</text:span><text:span text:style-name="T513"> </text:span><text:span text:style-name="T511">Potência</text:span><text:span text:style-name="T512"> </text:span><text:span text:style-name="T511">mínima: 1,7 kw. Sistema de partida: Manual (cabo retrátil) com</text:span><text:span text:style-name="T512"> </text:span><text:span text:style-name="T511">acionamento</text:span><text:span text:style-name="T513"> </text:span><text:span text:style-name="T511">facilitado.</text:span><text:span text:style-name="T513"> </text:span><text:span text:style-name="T511">Capacidade</text:span><text:span text:style-name="T513"> </text:span><text:span text:style-name="T511">do</text:span><text:span text:style-name="T513"> </text:span><text:span text:style-name="T511">tanque</text:span><text:span text:style-name="T513"> </text:span><text:span text:style-name="T511">de</text:span><text:span text:style-name="T513"> </text:span><text:span text:style-name="T511">combustível:</text:span><text:span text:style-name="T513"> </text:span><text:span text:style-name="T511">mínimo</text:span><text:span text:style-name="T512"> </text:span><text:span text:style-name="T511">de 0,75 litro. Rotação máxima: 9.300 rpm. Tipo de eixo: Reto ou rígido,</text:span><text:span text:style-name="T512"> </text:span><text:span text:style-name="T511">com tubo de aço reforçado. Sistema de corte: Lâmina de 3 pontas em</text:span><text:span text:style-name="T512"> </text:span><text:span text:style-name="T511">aço, corte: mínimo de 20 mm - com possibilidade de uso de nylon.</text:span><text:span text:style-name="T512"> </text:span><text:span text:style-name="T511">Diâmetro de corte: mínimo de 420 mm. Empunhadura: tipo guidão,</text:span><text:span text:style-name="T512"> </text:span><text:span text:style-name="T511">com revestimento antiderrapante e ajuste ergonômico. Cinto de</text:span><text:span text:style-name="T512"> </text:span><text:span text:style-name="T511">sustentação: tipo mochila ou dupla alça acolchoada para maior</text:span><text:span text:style-name="T512"> </text:span><text:span text:style-name="T511">conforto. Peso máximo (sem combustível): mínimo de 7 kg e máximo</text:span><text:span text:style-name="T512"> </text:span><text:span text:style-name="T511">de 9,5 kg. Nível de vibração: conforme normas NR15 e ISO 7916. Nível</text:span><text:span text:style-name="T512"> </text:span><text:span text:style-name="T511">de ruído: conforme normas NBR 13910. Contendo os itens inclusos:</text:span><text:span text:style-name="T512"> </text:span><text:span text:style-name="T511">Lâmina</text:span><text:span text:style-name="T513"> </text:span><text:span text:style-name="T511">de</text:span><text:span text:style-name="T513"> </text:span><text:span text:style-name="T511">corte</text:span><text:span text:style-name="T513"> </text:span><text:span text:style-name="T511">(3</text:span><text:span text:style-name="T513"> </text:span><text:span text:style-name="T511">pontas),</text:span><text:span text:style-name="T513"> </text:span><text:span text:style-name="T511">Carretel</text:span><text:span text:style-name="T513"> </text:span><text:span text:style-name="T511">de</text:span><text:span text:style-name="T513"> </text:span><text:span text:style-name="T511">nylon,</text:span><text:span text:style-name="T513"> </text:span><text:span text:style-name="T511">Cinto</text:span><text:span text:style-name="T513"> </text:span><text:span text:style-name="T511">de</text:span><text:span text:style-name="T513"> </text:span><text:span text:style-name="T511">sustentação,</text:span><text:span text:style-name="T513"> </text:span><text:span text:style-name="T511">Kit</text:span><text:span text:style-name="T512"> </text:span><text:span text:style-name="T511">de ferramentas, Manual de operação em português, Nota fiscal e</text:span><text:span text:style-name="T512"> </text:span><text:span text:style-name="T511">garantia mínima de 12 meses. Assistência técnica a 50 Km de distância</text:span><text:span text:style-name="T512"> </text:span><text:span text:style-name="T511">do</text:span><text:span text:style-name="T514"> </text:span><text:span text:style-name="T511">município.</text:span></text:p>
          </table:table-cell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5"/>
            <text:p text:style-name="P412"><text:span text:style-name="T515">UN</text:span><text:span text:style-name="T515"/></text:p>
          </table:table-cell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6"/>
            <text:p text:style-name="P557"><text:span text:style-name="T515">10</text:span><text:span text:style-name="T515"/></text:p>
          </table:table-cell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2"/>
            <text:p text:style-name="P558"><text:span text:style-name="T516">STIHL</text:span><text:span text:style-name="T517"> </text:span><text:span text:style-name="T516">/</text:span><text:span text:style-name="T518"> </text:span><text:span text:style-name="T517">FS221</text:span></text:p>
          </table:table-cell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2"/>
            <text:p text:style-name="P559"><text:span text:style-name="T516">R$</text:span><text:span text:style-name="T517"> 3.099,99</text:span></text:p>
          </table:table-cell>
          <table:table-cell table:style-name="Table12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2"/>
            <text:p text:style-name="P249"><text:span text:style-name="T516">R$</text:span><text:span text:style-name="T517"> 30.999,90</text:span></text:p>
          </table:table-cell>
        </table:table-row>
        <table:table-row table:style-name="Table12.4">
          <table:table-cell table:style-name="Table12.A1" table:number-columns-spanned="6" office:value-type="string">
            <text:p text:style-name="P560"><text:span text:style-name="T507">VALOR</text:span><text:span text:style-name="T509"> </text:span><text:span text:style-name="T507">GLOB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2.A1" office:value-type="string">
            <text:p text:style-name="P561"><text:span text:style-name="T503">R$</text:span><text:span text:style-name="T506"> 30.999,90</text:span></text:p>
          </table:table-cell>
        </table:table-row>
      </table:table>
      <text:p text:style-name="P562"><text:span text:style-name="T462">DOTAÇÃO ORÇAMENTÁRIA: </text:span><text:span text:style-name="T464">As despesas decorrentes da presente contratação correrão à conta de recursos específicos consignados no Orçamento do Município, constante na seguinte </text:span><text:span text:style-name="T477">dotação:</text:span></text:p>
      <text:p text:style-name="P563"><text:span text:style-name="T464">Órgão: 14 Secretaria Municipal de Manutenção e Serviços (SEMMAT) Unidade:</text:span><text:span text:style-name="T502"> </text:span><text:span text:style-name="T464">01</text:span><text:span text:style-name="T502"> </text:span><text:span text:style-name="T464">Secretaria</text:span><text:span text:style-name="T480"> </text:span><text:span text:style-name="T464">Municipal</text:span><text:span text:style-name="T502"> </text:span><text:span text:style-name="T464">de</text:span><text:span text:style-name="T502"> </text:span><text:span text:style-name="T464">Manutenção</text:span><text:span text:style-name="T502"> </text:span><text:span text:style-name="T464">e</text:span><text:span text:style-name="T480"> </text:span><text:span text:style-name="T464">Serviços</text:span><text:span text:style-name="T502"> </text:span><text:span text:style-name="T464">(SEMMAT)</text:span></text:p>
      <text:p text:style-name="P564"><text:span text:style-name="T464">Elemento</text:span><text:span text:style-name="T519"> </text:span><text:span text:style-name="T464">de</text:span><text:span text:style-name="T519"> </text:span><text:span text:style-name="T464">Despesa:</text:span><text:span text:style-name="T519"> </text:span><text:span text:style-name="T464">44905218000</text:span><text:span text:style-name="T519"> </text:span><text:span text:style-name="T464">–</text:span><text:span text:style-name="T519"> </text:span><text:span text:style-name="T464">Máquinas,</text:span><text:span text:style-name="T519"> </text:span><text:span text:style-name="T464">Utensílios</text:span><text:span text:style-name="T519"> </text:span><text:span text:style-name="T464">e</text:span><text:span text:style-name="T519"> </text:span><text:span text:style-name="T464">Equipamentos</text:span><text:span text:style-name="T519"> </text:span><text:span text:style-name="T464">Diversos Ficha/Fonte: 2896 /150000000001</text:span></text:p>
      <text:p text:style-name="P540"><text:span text:style-name="T456">PRAZO:</text:span><text:span text:style-name="T520"> </text:span><text:span text:style-name="T521">12</text:span><text:span text:style-name="T522"> </text:span><text:span text:style-name="T521">(doze)</text:span><text:span text:style-name="T523"> </text:span><text:span text:style-name="T459">meses.</text:span></text:p>
      <text:p text:style-name="P565"><text:span text:style-name="T401">DATA</text:span><text:span text:style-name="T486"> </text:span><text:span text:style-name="T401">DA</text:span><text:span text:style-name="T432"> </text:span><text:span text:style-name="T401">ASSINATURA:</text:span><text:span text:style-name="T487"> </text:span><text:span text:style-name="T413">21/08/2026</text:span></text:p>
      <text:p text:style-name="P566"><text:span text:style-name="T462">SIGNATÁRIOS: </text:span><text:span text:style-name="T464">Astor Dilem dos Santos Junior - Secretário Municipal de Manutenção e Serviços e Heitor Agreli – Proprietário da Contratada</text:span></text:p>
      <text:p text:style-name="P540"><text:span text:style-name="T401">PROCESSO:</text:span><text:span text:style-name="T488"> </text:span><text:span text:style-name="T413">26811/2026</text:span></text:p>
      <text:p text:style-name="P567"><text:span text:style-name="T490">I</text:span><text:span text:style-name="T457">D</text:span><text:span text:style-name="T491"> </text:span><text:span text:style-name="T457">CIDADES:</text:span><text:span text:style-name="T491"> </text:span><text:span text:style-name="T459">2026.016E0700001.10.0109</text:span></text:p>
      <text:p text:style-name="P568"/>
      <text:p text:style-name="Text_20_body"/>
      <text:p text:style-name="P569"/>
      <text:p text:style-name="P570"><text:span text:style-name="T401">EXTRATO</text:span><text:span text:style-name="T451"> </text:span><text:span text:style-name="T401">DE</text:span><text:span text:style-name="T486"> </text:span><text:span text:style-name="T401">TERMO</text:span><text:span text:style-name="T432"> </text:span><text:span text:style-name="T404">ADITIVO</text:span></text:p>
      <text:p text:style-name="P571"/>
      <text:p text:style-name="P572"><text:span text:style-name="T405">ESPÉCIE:</text:span><text:span text:style-name="T524"> </text:span>5º<text:span text:style-name="T183"> </text:span>TERMO<text:span text:style-name="T314"> </text:span>ADITIVO<text:span text:style-name="T390"> </text:span>AO<text:span text:style-name="T448"> </text:span>CONTRATO<text:span text:style-name="T448"> </text:span>N°<text:span text:style-name="T448"> </text:span><text:span text:style-name="T182">183/2022</text:span></text:p>
      <text:p text:style-name="P573"><text:span text:style-name="T405">CONTRATANTE:</text:span><text:span text:style-name="T525"> </text:span>MUNICÍPIO<text:span text:style-name="T292"> </text:span>DE<text:span text:style-name="T292"> </text:span>CACHOEIRO<text:span text:style-name="T292"> </text:span>DE<text:span text:style-name="T292"> </text:span>ITAPEMIRIM,<text:span text:style-name="T293"> <text:s/></text:span>por<text:span text:style-name="T292"> </text:span>intermédio<text:span text:style-name="T292"> </text:span>da<text:span text:style-name="T291"> </text:span>SECRETARIA MUNICIPAL DE SEGURANÇA E TRÂNSITO - SEMSEG.</text:p>
      <text:p text:style-name="P574"><text:span text:style-name="T451">CONTRATADA:</text:span><text:span text:style-name="T526"> </text:span><text:span text:style-name="T452">7LAN</text:span><text:span text:style-name="T527"> </text:span><text:span text:style-name="T452">COMERCIO</text:span><text:span text:style-name="T527"> </text:span><text:span text:style-name="T452">E</text:span><text:span text:style-name="T527"> </text:span><text:span text:style-name="T452">SERVIÇOS</text:span><text:span text:style-name="T527"> </text:span><text:span text:style-name="T452">LTDA.</text:span></text:p>
      <text:p text:style-name="P575"><text:span text:style-name="T405">OBJETO:</text:span><text:span text:style-name="T528"> </text:span>O<text:span text:style-name="T529"> </text:span>presente<text:span text:style-name="T530"> </text:span>Termo<text:span text:style-name="T531"> </text:span>Aditivo<text:span text:style-name="T529"> </text:span>tem<text:span text:style-name="T529"> </text:span>por<text:span text:style-name="T428"> </text:span>objeto<text:span text:style-name="T529"> </text:span>suprimir<text:span text:style-name="T529"> </text:span>os<text:span text:style-name="T529"> </text:span>itens<text:span text:style-name="T529"> </text:span>1.4;<text:span text:style-name="T529"> </text:span>1.11;<text:span text:style-name="T428"> </text:span>1.12;<text:span text:style-name="T529"> </text:span>1.16;<text:span text:style-name="T529"> </text:span><text:span text:style-name="T182">1.17;</text:span></text:p>
      <text:p text:style-name="P576">1.18<text:span text:style-name="T334"> </text:span>e<text:span text:style-name="T430"> </text:span>1.19,<text:span text:style-name="T430"> </text:span>reduzir<text:span text:style-name="T430"> </text:span>o<text:span text:style-name="T431"> </text:span>valor<text:span text:style-name="T430"> </text:span>dos<text:span text:style-name="T430"> </text:span>itens<text:span text:style-name="T430"> </text:span>1.8;<text:span text:style-name="T430"> </text:span>1.9;<text:span text:style-name="T431"> </text:span>1.10<text:span text:style-name="T430"> </text:span>e<text:span text:style-name="T430"> </text:span>1.13,<text:span text:style-name="T430"> </text:span>reduzir<text:span text:style-name="T430"> </text:span>a<text:span text:style-name="T431"> </text:span>quantidade<text:span text:style-name="T430"> </text:span>dos<text:span text:style-name="T430"> </text:span>itens<text:span text:style-name="T430"> </text:span>1.1;<text:span text:style-name="T431"> </text:span><text:span text:style-name="T183">1.3;</text:span></text:p>
      <text:p text:style-name="P577">1.5<text:span text:style-name="T532"> </text:span>e<text:span text:style-name="T532"> </text:span>1.7,<text:span text:style-name="T532"> </text:span>permanecendo<text:span text:style-name="T532"> </text:span>inalterados<text:span text:style-name="T532"> </text:span>os<text:span text:style-name="T532"> </text:span>itens<text:span text:style-name="T532"> </text:span>1.2;<text:span text:style-name="T532"> </text:span>1.6;<text:span text:style-name="T532"> </text:span>1.14<text:span text:style-name="T532"> </text:span>e<text:span text:style-name="T532"> </text:span>1.15,<text:span text:style-name="T532"> </text:span>relacionados<text:span text:style-name="T532"> </text:span>abaixo, constantes na Cláusula Sexta, item 6.1, do Contrato 183/2022.</text:p>
      <text:p text:style-name="P578"><text:span text:style-name="T405">VALOR: </text:span>R$ 4.440.576,00 (quatro milhões, quatrocentos e quarenta mil, quinhentos e setenta e seis reais).</text:p>
      <text:list xml:id="list3641602975" text:style-name="WWNum2">
        <text:list-item>
          <text:list>
            <text:list-item>
              <text:p text:style-name="P579"><text:span text:style-name="T410">Itens</text:span><text:span text:style-name="T533"> </text:span><text:span text:style-name="T413">Suprimidos:</text:span></text:p>
            </text:list-item>
          </text:list>
        </text:list-item>
      </text:list>
      <table:table table:name="Table13" table:style-name="Table13">
        <table:table-column table:style-name="Table13.A"/>
        <table:table-column table:style-name="Table13.B"/>
        <table:table-column table:style-name="Table13.C"/>
        <table:table-column table:style-name="Table13.D"/>
        <table:table-column table:style-name="Table13.E"/>
        <table:table-column table:style-name="Table13.F"/>
        <table:table-row table:style-name="Table13.1">
          <table:table-cell table:style-name="Table13.A1" table:number-columns-spanned="6" office:value-type="string">
            <text:p text:style-name="P580"><text:span text:style-name="T534">ITENS</text:span><text:span text:style-name="T535"> </text:span><text:span text:style-name="T534">DO</text:span><text:span text:style-name="T536"> </text:span><text:span text:style-name="T534">SISTEMA</text:span><text:span text:style-name="T537"> </text:span><text:span text:style-name="T534">DE</text:span><text:span text:style-name="T536"> </text:span><text:span text:style-name="T534">VÍDEO</text:span><text:span text:style-name="T536"> </text:span><text:span text:style-name="T534">VIGILÂNCIA</text:span><text:span text:style-name="T537"> </text:span><text:span text:style-name="T538">URBAN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3.2">
          <table:table-cell table:style-name="Table13.A1" office:value-type="string">
            <text:p text:style-name="P581"><text:span text:style-name="T539">Item</text:span><text:span text:style-name="T539"/></text:p>
          </table:table-cell>
          <table:table-cell table:style-name="Table13.A1" office:value-type="string">
            <text:p text:style-name="P582"><text:span text:style-name="T534">Descrição</text:span><text:span text:style-name="T535"> </text:span><text:span text:style-name="T534">do</text:span><text:span text:style-name="T535"> </text:span><text:span text:style-name="T538">Objeto</text:span></text:p>
          </table:table-cell>
          <table:table-cell table:style-name="Table13.A1" office:value-type="string">
            <text:p text:style-name="P583"><text:span text:style-name="T540">Unid.</text:span><text:span text:style-name="T540"/></text:p>
          </table:table-cell>
          <table:table-cell table:style-name="Table13.A1" office:value-type="string">
            <text:p text:style-name="P584"><text:span text:style-name="T540">Quant.</text:span><text:span text:style-name="T540"/></text:p>
          </table:table-cell>
          <table:table-cell table:style-name="Table13.A1" office:value-type="string">
            <text:p text:style-name="P585"><text:span text:style-name="T540">Valor</text:span><text:span text:style-name="T541"> </text:span><text:span text:style-name="T540">Unit.</text:span><text:span text:style-name="T542"> </text:span><text:span text:style-name="T540">Mensal</text:span></text:p>
          </table:table-cell>
          <table:table-cell table:style-name="Table13.A1" office:value-type="string">
            <text:p text:style-name="P586"><text:span text:style-name="T539">Valor</text:span><text:span text:style-name="T538"> </text:span><text:span text:style-name="T539">Total</text:span><text:span text:style-name="T542"> </text:span><text:span text:style-name="T540">Mensal</text:span></text:p>
          </table:table-cell>
        </table:table-row>
        <table:table-row table:style-name="Table13.3">
          <table:table-cell table:style-name="Table13.A1" office:value-type="string">
            <text:p text:style-name="P551"/>
            <text:p text:style-name="P551"/>
            <text:p text:style-name="P551"/>
            <text:p text:style-name="P551"/>
            <text:p text:style-name="P587"/>
            <text:p text:style-name="P588"><text:span text:style-name="T543">1.4</text:span><text:span text:style-name="T543"/></text:p>
          </table:table-cell>
          <table:table-cell table:style-name="Table13.A1" office:value-type="string">
            <text:p text:style-name="P589"><text:span text:style-name="T544">Serviços continuados de locação contemplando serviços de manutenção</text:span><text:span text:style-name="T545"> </text:span><text:span text:style-name="T544">(preventiva e corretiva) e suporte técnico na modalidade 24x7 (vinte e</text:span><text:span text:style-name="T545"> </text:span><text:span text:style-name="T544">quatro horas por dia e sete dias por semana) para Ponto de Vídeo</text:span><text:span text:style-name="T545"> </text:span><text:span text:style-name="T544">Vigilância</text:span><text:span text:style-name="T546"> </text:span><text:span text:style-name="T544">com</text:span><text:span text:style-name="T546"> </text:span><text:span text:style-name="T544">Kit</text:span><text:span text:style-name="T546"> </text:span><text:span text:style-name="T544">solução</text:span><text:span text:style-name="T546"> </text:span><text:span text:style-name="T544">de</text:span><text:span text:style-name="T546"> </text:span><text:span text:style-name="T544">câmeras</text:span><text:span text:style-name="T546"> </text:span><text:span text:style-name="T544">de</text:span><text:span text:style-name="T546"> </text:span><text:span text:style-name="T544">apoio</text:span><text:span text:style-name="T546"> </text:span><text:span text:style-name="T544">a</text:span><text:span text:style-name="T546"> </text:span><text:span text:style-name="T544">ocorrências,</text:span><text:span text:style-name="T546"> </text:span><text:span text:style-name="T544">contendo:</text:span></text:p>
            <text:list text:style-name="WWNum3">
              <text:list-item>
                <text:p text:style-name="P590"><text:span text:style-name="T547">1(uma) x</text:span><text:span text:style-name="T546"> </text:span><text:span text:style-name="T547">MÓDULO</text:span><text:span text:style-name="T546"> </text:span><text:span text:style-name="T547">DE</text:span><text:span text:style-name="T546"> </text:span><text:span text:style-name="T547">AUDIO</text:span><text:span text:style-name="T546"> </text:span><text:span text:style-name="T547">IP</text:span><text:span text:style-name="T546"> </text:span><text:span text:style-name="T547">(CORNETA</text:span><text:span text:style-name="T546"> </text:span><text:span text:style-name="T547">DE</text:span><text:span text:style-name="T546"> </text:span><text:span text:style-name="T547">AUDIO</text:span><text:span text:style-name="T546"> </text:span><text:span text:style-name="T543">IP)</text:span></text:p>
              </text:list-item>
              <text:list-item>
                <text:p text:style-name="P591"><text:span text:style-name="T544">1(uma)</text:span><text:span text:style-name="T548"> </text:span><text:span text:style-name="T544">x</text:span><text:span text:style-name="T549"> </text:span><text:span text:style-name="T544">PLATAFORMA</text:span><text:span text:style-name="T549"> </text:span><text:span text:style-name="T544">URBANA</text:span><text:span text:style-name="T549"> </text:span><text:span text:style-name="T544">INTEGRADA</text:span><text:span text:style-name="T549"> </text:span><text:span text:style-name="T544">DE</text:span><text:span text:style-name="T549"> </text:span><text:span text:style-name="T544">GESTÃO</text:span><text:span text:style-name="T549"> </text:span><text:span text:style-name="T550">E</text:span></text:p>
              </text:list-item>
            </text:list>
            <text:p text:style-name="P592"><text:span text:style-name="T551">INTELIGÊNCIA</text:span><text:span text:style-name="T552"> </text:span><text:span text:style-name="T551">(Licença</text:span><text:span text:style-name="T552"> </text:span><text:span text:style-name="T551">para</text:span><text:span text:style-name="T553"> </text:span><text:span text:style-name="T551">equipamento</text:span><text:span text:style-name="T552"> </text:span><text:span text:style-name="T554">IP)</text:span></text:p>
            <text:list text:continue-numbering="true" text:style-name="WWNum3">
              <text:list-item>
                <text:p text:style-name="P593"><text:span text:style-name="T544">1(um) x Kit com materiais de fixação, acabamento e identificação,</text:span><text:span text:style-name="T545"> </text:span><text:span text:style-name="T544">inclusive cabeamento lógico FTP e cabeamento elétrico de interligação</text:span><text:span text:style-name="T545"> </text:span><text:span text:style-name="T544">dos</text:span><text:span text:style-name="T555"> </text:span><text:span text:style-name="T544">equipamentos</text:span></text:p>
              </text:list-item>
            </text:list>
          </table:table-cell>
          <table:table-cell table:style-name="Table13.A1" office:value-type="string">
            <text:p text:style-name="P551"/>
            <text:p text:style-name="P551"/>
            <text:p text:style-name="P551"/>
            <text:p text:style-name="P551"/>
            <text:p text:style-name="P587"/>
            <text:p text:style-name="P594"><text:span text:style-name="T556">UND.</text:span><text:span text:style-name="T556"/></text:p>
          </table:table-cell>
          <table:table-cell table:style-name="Table13.A1" office:value-type="string">
            <text:p text:style-name="P551"/>
            <text:p text:style-name="P551"/>
            <text:p text:style-name="P551"/>
            <text:p text:style-name="P551"/>
            <text:p text:style-name="P587"/>
            <text:p text:style-name="P595"><text:span text:style-name="T543">10</text:span><text:span text:style-name="T543"/></text:p>
          </table:table-cell>
          <table:table-cell table:style-name="Table13.A1" office:value-type="string">
            <text:p text:style-name="P551"/>
            <text:p text:style-name="P551"/>
            <text:p text:style-name="P551"/>
            <text:p text:style-name="P551"/>
            <text:p text:style-name="P587"/>
            <text:p text:style-name="P596"><text:span text:style-name="T544">R$</text:span><text:span text:style-name="T543"> </text:span><text:span text:style-name="T556">0,00</text:span></text:p>
          </table:table-cell>
          <table:table-cell table:style-name="Table13.A1" office:value-type="string">
            <text:p text:style-name="P551"/>
            <text:p text:style-name="P551"/>
            <text:p text:style-name="P551"/>
            <text:p text:style-name="P551"/>
            <text:p text:style-name="P587"/>
            <text:p text:style-name="P597"><text:span text:style-name="T544">R$</text:span><text:span text:style-name="T543"> </text:span><text:span text:style-name="T556">0,00</text:span></text:p>
          </table:table-cell>
        </table:table-row>
      </table:table>
      <text:p text:style-name="P598"/>
      <table:table table:name="Table14" table:style-name="Table14">
        <table:table-column table:style-name="Table14.A"/>
        <table:table-column table:style-name="Table14.B"/>
        <table:table-column table:style-name="Table14.C"/>
        <table:table-column table:style-name="Table14.D"/>
        <table:table-column table:style-name="Table14.E"/>
        <table:table-column table:style-name="Table14.F"/>
        <table:table-row table:style-name="Table14.1">
          <table:table-cell table:style-name="Table14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588"><text:span text:style-name="T556">1.11</text:span><text:span text:style-name="T556"/></text:p>
          </table:table-cell>
          <table:table-cell table:style-name="Table14.A1" office:value-type="string">
            <text:p text:style-name="P600"><text:span text:style-name="T544">Serviços continuados de locação contemplando serviços de manutenção</text:span><text:span text:style-name="T545"> </text:span><text:span text:style-name="T544">(preventiva e corretiva) e suporte técnico na modalidade 24x7 (vinte e</text:span><text:span text:style-name="T545"> </text:span><text:span text:style-name="T544">quatro horas por dia e sete dias por semana) para DATACENTER,</text:span><text:span text:style-name="T545"> </text:span><text:span text:style-name="T547">contendo:</text:span></text:p>
            <text:list text:style-name="WWNum4">
              <text:list-item>
                <text:p text:style-name="P601"><text:span text:style-name="T544">1(um) x SISTEMA DE AUTOMAÇÃO PARA DETECÇÃO, ALARME E</text:span><text:span text:style-name="T545"> </text:span><text:span text:style-name="T544">COMBATE A INCÊNDIO</text:span></text:p>
              </text:list-item>
              <text:list-item>
                <text:p text:style-name="P602"><text:span text:style-name="T544">1(um)</text:span><text:span text:style-name="T549"> </text:span><text:span text:style-name="T544">x</text:span><text:span text:style-name="T549"> </text:span><text:span text:style-name="T544">SISTEMA</text:span><text:span text:style-name="T549"> </text:span><text:span text:style-name="T544">DE</text:span><text:span text:style-name="T549"> </text:span><text:span text:style-name="T544">AUTOMAÇÃO</text:span><text:span text:style-name="T549"> </text:span><text:span text:style-name="T544">PARA</text:span><text:span text:style-name="T549"> </text:span><text:span text:style-name="T544">CLIMATIZAÇÃO</text:span><text:span text:style-name="T549"> </text:span><text:span text:style-name="T544">DE</text:span><text:span text:style-name="T545"> </text:span><text:span text:style-name="T547">PRECISÃO</text:span></text:p>
              </text:list-item>
              <text:list-item>
                <text:p text:style-name="P603"><text:span text:style-name="T551">1(um)</text:span><text:span text:style-name="T557"> </text:span><text:span text:style-name="T551">x</text:span><text:span text:style-name="T557"> </text:span><text:span text:style-name="T551">SISTEMA</text:span><text:span text:style-name="T557"> </text:span><text:span text:style-name="T551">DE</text:span><text:span text:style-name="T557"> </text:span><text:span text:style-name="T551">AUTOMAÇÃO</text:span><text:span text:style-name="T558"> </text:span><text:span text:style-name="T551">PARA</text:span><text:span text:style-name="T557"> </text:span><text:span text:style-name="T551">GESTÃO</text:span><text:span text:style-name="T557"> </text:span><text:span text:style-name="T559">ELÉTRICA</text:span></text:p>
              </text:list-item>
              <text:list-item>
                <text:p text:style-name="P604"><text:span text:style-name="T544">4(quatro)</text:span><text:span text:style-name="T560"> </text:span><text:span text:style-name="T544">x</text:span><text:span text:style-name="T560"> </text:span><text:span text:style-name="T544">RACK</text:span><text:span text:style-name="T560"> </text:span><text:span text:style-name="T547">SERVIDORES</text:span></text:p>
              </text:list-item>
              <text:list-item>
                <text:p text:style-name="P605"><text:span text:style-name="T547">1(um)</text:span><text:span text:style-name="T546"> </text:span><text:span text:style-name="T547">x</text:span><text:span text:style-name="T546"> </text:span><text:span text:style-name="T547">NOBREAK</text:span><text:span text:style-name="T546"> </text:span><text:span text:style-name="T547">20KVA</text:span></text:p>
              </text:list-item>
              <text:list-item>
                <text:p text:style-name="P605"><text:span text:style-name="T551">1(um)</text:span><text:span text:style-name="T557"> </text:span><text:span text:style-name="T551">x</text:span><text:span text:style-name="T557"> </text:span><text:span text:style-name="T551">SOFTWARE</text:span><text:span text:style-name="T557"> </text:span><text:span text:style-name="T551">SISTEMA</text:span><text:span text:style-name="T557"> </text:span><text:span text:style-name="T551">DE</text:span><text:span text:style-name="T557"> </text:span><text:span text:style-name="T551">CONTROLE</text:span><text:span text:style-name="T557"> </text:span><text:span text:style-name="T551">DE</text:span><text:span text:style-name="T557"> </text:span><text:span text:style-name="T559">ACESSO</text:span></text:p>
              </text:list-item>
              <text:list-item>
                <text:p text:style-name="P606"><text:span text:style-name="T544">1(um)</text:span><text:span text:style-name="T561"> </text:span><text:span text:style-name="T544">x</text:span><text:span text:style-name="T561"> </text:span><text:span text:style-name="T544">CONTROLADORA</text:span><text:span text:style-name="T561"> </text:span><text:span text:style-name="T544">CENTRAL</text:span><text:span text:style-name="T561"> </text:span><text:span text:style-name="T544">DO</text:span><text:span text:style-name="T561"> </text:span><text:span text:style-name="T544">SISTEMA</text:span><text:span text:style-name="T561"> </text:span><text:span text:style-name="T544">DE</text:span><text:span text:style-name="T561"> </text:span><text:span text:style-name="T544">CONTROLE</text:span><text:span text:style-name="T545"> </text:span><text:span text:style-name="T544">DE</text:span><text:span text:style-name="T555"> </text:span><text:span text:style-name="T544">ACESSO</text:span></text:p>
              </text:list-item>
              <text:list-item>
                <text:p text:style-name="P607"><text:span text:style-name="T544">1(um) x MÓDULO INTERFACE PARA DOIS LEITORES DO SISTEMA</text:span><text:span text:style-name="T545"> </text:span><text:span text:style-name="T544">DE CONTROLE DE ACESSO</text:span></text:p>
              </text:list-item>
              <text:list-item>
                <text:p text:style-name="P603"><text:span text:style-name="T547">2(dois)</text:span><text:span text:style-name="T544"> </text:span><text:span text:style-name="T547">x</text:span><text:span text:style-name="T544"> </text:span><text:span text:style-name="T547">LEITORA</text:span><text:span text:style-name="T544"> </text:span><text:span text:style-name="T547">BIOMETRICA</text:span></text:p>
              </text:list-item>
              <text:list-item>
                <text:p text:style-name="P608"><text:span text:style-name="T544">1(um) x Kit com materiais de fixação, acabamento e identificação,</text:span><text:span text:style-name="T545"> </text:span><text:span text:style-name="T544">inclusive cabeamento lógico FTP e cabeamento elétrico de interligação</text:span><text:span text:style-name="T545"> </text:span><text:span text:style-name="T544">dos</text:span><text:span text:style-name="T555"> </text:span><text:span text:style-name="T544">equipamentos</text:span></text:p>
              </text:list-item>
            </text:list>
          </table:table-cell>
          <table:table-cell table:style-name="Table14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338"><text:span text:style-name="T556">UND.</text:span><text:span text:style-name="T556"/></text:p>
          </table:table-cell>
          <table:table-cell table:style-name="Table14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09"><text:span text:style-name="T550">1</text:span><text:span text:style-name="T550"/></text:p>
          </table:table-cell>
          <table:table-cell table:style-name="Table14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10"><text:span text:style-name="T544">R$</text:span><text:span text:style-name="T543"> </text:span><text:span text:style-name="T556">0,00</text:span></text:p>
          </table:table-cell>
          <table:table-cell table:style-name="Table14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215"><text:span text:style-name="T544">R$</text:span><text:span text:style-name="T543"> </text:span><text:span text:style-name="T556">0,00</text:span></text:p>
          </table:table-cell>
        </table:table-row>
        <table:table-row table:style-name="Table14.2">
          <table:table-cell table:style-name="Table14.A1" table:number-columns-spanned="6" office:value-type="string">
            <text:p text:style-name="P611"><text:span text:style-name="T540">ITENS</text:span><text:span text:style-name="T562"> </text:span><text:span text:style-name="T540">DA</text:span><text:span text:style-name="T563"> </text:span><text:span text:style-name="T540">SALA</text:span><text:span text:style-name="T563"> </text:span><text:span text:style-name="T540">DE GESTÃO</text:span><text:span text:style-name="T563"> </text:span><text:span text:style-name="T540">DE CRISE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4.3">
          <table:table-cell table:style-name="Table14.A1" office:value-type="string">
            <text:p text:style-name="P612"><text:span text:style-name="T556">1.12</text:span><text:span text:style-name="T556"/></text:p>
          </table:table-cell>
          <table:table-cell table:style-name="Table14.A1" office:value-type="string">
            <text:p text:style-name="P589"><text:span text:style-name="T544">Serviços continuados de locação contemplando serviços de manutenção</text:span><text:span text:style-name="T545"> </text:span><text:span text:style-name="T544">(preventiva e corretiva) e suporte técnico na modalidade 24x7 (vinte e</text:span><text:span text:style-name="T545"> </text:span><text:span text:style-name="T544">quatro</text:span><text:span text:style-name="T556"> </text:span><text:span text:style-name="T544">horas</text:span><text:span text:style-name="T556"> </text:span><text:span text:style-name="T544">por</text:span><text:span text:style-name="T556"> </text:span><text:span text:style-name="T544">dia</text:span><text:span text:style-name="T556"> </text:span><text:span text:style-name="T544">e</text:span><text:span text:style-name="T556"> </text:span><text:span text:style-name="T544">sete</text:span><text:span text:style-name="T556"> </text:span><text:span text:style-name="T544">dias</text:span><text:span text:style-name="T556"> </text:span><text:span text:style-name="T544">por</text:span><text:span text:style-name="T556"> </text:span><text:span text:style-name="T544">semana)</text:span><text:span text:style-name="T556"> </text:span><text:span text:style-name="T544">para</text:span><text:span text:style-name="T556"> </text:span><text:span text:style-name="T544">SALA</text:span><text:span text:style-name="T556"> </text:span><text:span text:style-name="T544">DE</text:span><text:span text:style-name="T556"> </text:span><text:span text:style-name="T544">GESTÃO</text:span><text:span text:style-name="T556"> </text:span><text:span text:style-name="T544">DE</text:span><text:span text:style-name="T545"> </text:span><text:span text:style-name="T544">CRISES,</text:span><text:span text:style-name="T555"> </text:span><text:span text:style-name="T544">contendo:</text:span></text:p>
            <text:list text:style-name="WWNum5">
              <text:list-item>
                <text:p text:style-name="P613"><text:span text:style-name="T544">1(um)</text:span><text:span text:style-name="T564"> </text:span><text:span text:style-name="T544">x</text:span><text:span text:style-name="T556"> </text:span><text:span text:style-name="T544">MONITOR</text:span><text:span text:style-name="T564"> </text:span><text:span text:style-name="T544">SALA</text:span><text:span text:style-name="T556"> </text:span><text:span text:style-name="T544">DE</text:span><text:span text:style-name="T556"> </text:span><text:span text:style-name="T544">CRISE</text:span><text:span text:style-name="T556"> </text:span><text:span text:style-name="T544">(Videowall</text:span><text:span text:style-name="T564"> </text:span><text:span text:style-name="T544">98”,</text:span><text:span text:style-name="T556"> </text:span><text:span text:style-name="T544">resolução</text:span><text:span text:style-name="T556"> </text:span><text:span text:style-name="T544">Ultra</text:span><text:span text:style-name="T556"> </text:span><text:span text:style-name="T544">HD</text:span><text:span text:style-name="T545"> </text:span><text:span text:style-name="T544">e tecnologia Touch Screem com suportes para fixação parede).</text:span></text:p>
              </text:list-item>
              <text:list-item>
                <text:p text:style-name="P614"><text:span text:style-name="T551">1(um)</text:span><text:span text:style-name="T557"> </text:span><text:span text:style-name="T551">x</text:span><text:span text:style-name="T558"> </text:span><text:span text:style-name="T551">PROJETOR</text:span><text:span text:style-name="T558"> </text:span><text:span text:style-name="T559">MULTIMIDIA</text:span></text:p>
              </text:list-item>
              <text:list-item>
                <text:p text:style-name="P615"><text:span text:style-name="T547">1(uma)</text:span><text:span text:style-name="T546"> </text:span><text:span text:style-name="T547">x</text:span><text:span text:style-name="T546"> </text:span><text:span text:style-name="T547">TELA</text:span><text:span text:style-name="T544"> </text:span><text:span text:style-name="T547">DE</text:span><text:span text:style-name="T546"> </text:span><text:span text:style-name="T547">PROJEÇÃO</text:span><text:span text:style-name="T546"> </text:span><text:span text:style-name="T547">MOTORIZADA.</text:span></text:p>
              </text:list-item>
              <text:list-item>
                <text:p text:style-name="P616"><text:span text:style-name="T544">1(um)</text:span><text:span text:style-name="T565"> </text:span><text:span text:style-name="T544">x</text:span><text:span text:style-name="T566"> </text:span><text:span text:style-name="T544">CONSOLE</text:span><text:span text:style-name="T561"> </text:span><text:span text:style-name="T544">TÉCNICO</text:span><text:span text:style-name="T565"> </text:span><text:span text:style-name="T544">PARA</text:span><text:span text:style-name="T567"> </text:span><text:span text:style-name="T544">SALA</text:span><text:span text:style-name="T568"> </text:span><text:span text:style-name="T544">DE</text:span><text:span text:style-name="T565"> </text:span><text:span text:style-name="T544">CRISE</text:span><text:span text:style-name="T565"> </text:span><text:span text:style-name="T544">EM</text:span><text:span text:style-name="T566"> </text:span><text:span text:style-name="T544">“U”</text:span><text:span text:style-name="T565"> </text:span><text:span text:style-name="T544">DE</text:span><text:span text:style-name="T565"> </text:span><text:span text:style-name="T543">15</text:span></text:p>
              </text:list-item>
            </text:list>
            <text:p text:style-name="P617"><text:span text:style-name="T544">LUGARES (Mesa de reuniões em madeira em U para no mínimo 15</text:span><text:span text:style-name="T545"> </text:span><text:span text:style-name="T544">pessoas sentadas, com fornecimento e instalação de cadeiras)</text:span></text:p>
            <text:list text:continue-numbering="true" text:style-name="WWNum5">
              <text:list-item>
                <text:p text:style-name="P618"><text:span text:style-name="T544">1(um) x Sistema de automação para toda a iluminação e persianas,</text:span><text:span text:style-name="T545"> </text:span><text:span text:style-name="T544">inclusive</text:span><text:span text:style-name="T546"> </text:span><text:span text:style-name="T544">com</text:span><text:span text:style-name="T546"> </text:span><text:span text:style-name="T544">o</text:span><text:span text:style-name="T546"> </text:span><text:span text:style-name="T544">fornecimento</text:span><text:span text:style-name="T546"> </text:span><text:span text:style-name="T544">de</text:span><text:span text:style-name="T546"> </text:span><text:span text:style-name="T544">persianas</text:span><text:span text:style-name="T546"> </text:span><text:span text:style-name="T544">do</text:span><text:span text:style-name="T546"> </text:span><text:span text:style-name="T544">tipo</text:span><text:span text:style-name="T546"> </text:span><text:span text:style-name="T544">blackout</text:span><text:span text:style-name="T546"> </text:span><text:span text:style-name="T544">elétricas</text:span><text:span text:style-name="T546"> </text:span><text:span text:style-name="T544">para</text:span><text:span text:style-name="T545"> </text:span><text:span text:style-name="T544">todas</text:span><text:span text:style-name="T555"> </text:span><text:span text:style-name="T544">as</text:span><text:span text:style-name="T560"> </text:span><text:span text:style-name="T544">janelas</text:span><text:span text:style-name="T560"> </text:span><text:span text:style-name="T544">da</text:span><text:span text:style-name="T555"> </text:span><text:span text:style-name="T544">sala</text:span><text:span text:style-name="T560"> </text:span><text:span text:style-name="T544">ambiente</text:span><text:span text:style-name="T560"> </text:span><text:span text:style-name="T544">onde</text:span><text:span text:style-name="T555"> </text:span><text:span text:style-name="T544">será</text:span><text:span text:style-name="T560"> </text:span><text:span text:style-name="T544">implantado</text:span><text:span text:style-name="T560"> </text:span><text:span text:style-name="T544">o</text:span><text:span text:style-name="T560"> </text:span><text:span text:style-name="T544">sistema.</text:span><text:span text:style-name="T555"> </text:span><text:span text:style-name="T544">Todo</text:span><text:span text:style-name="T560"> </text:span><text:span text:style-name="T544">o</text:span><text:span text:style-name="T545"> </text:span><text:span text:style-name="T544">controle de automação deverá ser realizado por aplicativo em celular e</text:span><text:span text:style-name="T545"> </text:span><text:span text:style-name="T544">deverá</text:span><text:span text:style-name="T560"> </text:span><text:span text:style-name="T544">poder</text:span><text:span text:style-name="T560"> </text:span><text:span text:style-name="T544">ser</text:span><text:span text:style-name="T560"> </text:span><text:span text:style-name="T544">integrado</text:span><text:span text:style-name="T560"> </text:span><text:span text:style-name="T544">a</text:span><text:span text:style-name="T560"> </text:span><text:span text:style-name="T544">sistema</text:span><text:span text:style-name="T560"> </text:span><text:span text:style-name="T544">de</text:span><text:span text:style-name="T560"> </text:span><text:span text:style-name="T544">automação</text:span><text:span text:style-name="T560"> </text:span><text:span text:style-name="T544">por</text:span><text:span text:style-name="T560"> </text:span><text:span text:style-name="T544">voz</text:span><text:span text:style-name="T560"> </text:span><text:span text:style-name="T544">Google</text:span><text:span text:style-name="T560"> </text:span><text:span text:style-name="T544">home</text:span><text:span text:style-name="T545"> </text:span><text:span text:style-name="T544">ou</text:span><text:span text:style-name="T547"> </text:span><text:span text:style-name="T544">Alexa contemplando:</text:span></text:p>
              </text:list-item>
              <text:list-item>
                <text:p text:style-name="P619"><text:span text:style-name="T551">1(um)</text:span><text:span text:style-name="T569"> </text:span><text:span text:style-name="T551">x</text:span><text:span text:style-name="T557"> </text:span><text:span text:style-name="T551">SOFTWARE</text:span><text:span text:style-name="T557"> </text:span><text:span text:style-name="T551">SISTEMA</text:span><text:span text:style-name="T570"> </text:span><text:span text:style-name="T551">DE </text:span><text:span text:style-name="T559">AUTOMAÇÃO</text:span></text:p>
              </text:list-item>
              <text:list-item>
                <text:p text:style-name="P615"><text:span text:style-name="T551">1(um)</text:span><text:span text:style-name="T558"> </text:span><text:span text:style-name="T551">x</text:span><text:span text:style-name="T571"> </text:span><text:span text:style-name="T551">MÓDULO</text:span><text:span text:style-name="T571"> </text:span><text:span text:style-name="T551">CENTRAL</text:span><text:span text:style-name="T572"> </text:span><text:span text:style-name="T551">DE</text:span><text:span text:style-name="T573"> </text:span><text:span text:style-name="T559">AUTOMAÇÃO</text:span></text:p>
              </text:list-item>
              <text:list-item>
                <text:p text:style-name="P620"><text:span text:style-name="T544">10(dez)</text:span><text:span text:style-name="T561"> </text:span><text:span text:style-name="T544">x</text:span><text:span text:style-name="T561"> </text:span><text:span text:style-name="T544">MÓDULOS</text:span><text:span text:style-name="T561"> </text:span><text:span text:style-name="T544">DE</text:span><text:span text:style-name="T561"> </text:span><text:span text:style-name="T544">BORDA PARA SISTEMA DE AUTOMAÇÃO</text:span><text:span text:style-name="T545"> </text:span><text:span text:style-name="T544">TIPO I – MODULO COMUTADOR</text:span></text:p>
              </text:list-item>
              <text:list-item>
                <text:p text:style-name="P621"><text:span text:style-name="T544">6(seis)</text:span><text:span text:style-name="T574"> </text:span><text:span text:style-name="T544">x</text:span><text:span text:style-name="T574"> </text:span><text:span text:style-name="T544">MÓDULOS</text:span><text:span text:style-name="T574"> </text:span><text:span text:style-name="T544">DE</text:span><text:span text:style-name="T574"> </text:span><text:span text:style-name="T544">BORDA</text:span><text:span text:style-name="T561"> </text:span><text:span text:style-name="T544">PARA</text:span><text:span text:style-name="T561"> </text:span><text:span text:style-name="T544">SISTEMA</text:span><text:span text:style-name="T561"> </text:span><text:span text:style-name="T544">DE</text:span><text:span text:style-name="T561"> </text:span><text:span text:style-name="T544">AUTOMAÇÃO</text:span><text:span text:style-name="T545"> </text:span><text:span text:style-name="T544">TIPO II – MODULO INTERFACE</text:span></text:p>
              </text:list-item>
              <text:list-item>
                <text:p text:style-name="P622"><text:span text:style-name="T544">1(um)</text:span><text:span text:style-name="T575"> </text:span><text:span text:style-name="T544">x</text:span><text:span text:style-name="T575"> </text:span><text:span text:style-name="T544">MÓDULOS</text:span><text:span text:style-name="T575"> </text:span><text:span text:style-name="T544">DE</text:span><text:span text:style-name="T575"> </text:span><text:span text:style-name="T544">BORDA</text:span><text:span text:style-name="T576"> </text:span><text:span text:style-name="T544">PARA</text:span><text:span text:style-name="T576"> </text:span><text:span text:style-name="T544">SISTEMA</text:span><text:span text:style-name="T576"> </text:span><text:span text:style-name="T544">DE</text:span><text:span text:style-name="T576"> </text:span><text:span text:style-name="T544">AUTOMAÇÃO</text:span><text:span text:style-name="T545"> </text:span><text:span text:style-name="T544">TIPO III – MODULO REMOTO</text:span></text:p>
              </text:list-item>
            </text:list>
          </table:table-cell>
          <table:table-cell table:style-name="Table14.A1" office:value-type="string">
            <text:p text:style-name="P623"><text:span text:style-name="T556">UND.</text:span><text:span text:style-name="T556"/></text:p>
          </table:table-cell>
          <table:table-cell table:style-name="Table14.A1" office:value-type="string">
            <text:p text:style-name="P624"><text:span text:style-name="T550">1</text:span><text:span text:style-name="T550"/></text:p>
          </table:table-cell>
          <table:table-cell table:style-name="Table14.A1" office:value-type="string">
            <text:p text:style-name="P625"><text:span text:style-name="T544">R$</text:span><text:span text:style-name="T543"> </text:span><text:span text:style-name="T556">0,00</text:span></text:p>
          </table:table-cell>
          <table:table-cell table:style-name="Table14.A1" office:value-type="string">
            <text:p text:style-name="P626"><text:span text:style-name="T544">R$</text:span><text:span text:style-name="T543"> </text:span><text:span text:style-name="T556">0,00</text:span></text:p>
          </table:table-cell>
        </table:table-row>
      </table:table>
      <text:p text:style-name="P627"/>
      <text:p text:style-name="P628"/>
      <text:p text:style-name="P629"/>
      <table:table table:name="Table15" table:style-name="Table15">
        <table:table-column table:style-name="Table15.A"/>
        <table:table-column table:style-name="Table15.B"/>
        <table:table-column table:style-name="Table15.C"/>
        <table:table-column table:style-name="Table15.D"/>
        <table:table-column table:style-name="Table15.E"/>
        <table:table-column table:style-name="Table15.F"/>
        <table:table-row table:style-name="Table15.1">
          <table:table-cell table:style-name="Table15.A1" office:value-type="string">
            <text:p text:style-name="P630"/>
          </table:table-cell>
          <table:table-cell table:style-name="Table15.A1" office:value-type="string">
            <text:list text:style-name="WWNum6">
              <text:list-item>
                <text:p text:style-name="P631"><text:span text:style-name="T577">2(duas)</text:span><text:span text:style-name="T578"> </text:span><text:span text:style-name="T577">x</text:span><text:span text:style-name="T579"> </text:span><text:span text:style-name="T580">PERSIANA</text:span><text:span text:style-name="T581"> </text:span><text:span text:style-name="T580">ELÉTRICA</text:span><text:span text:style-name="T582"> </text:span><text:span text:style-name="T583">BLACKOUT</text:span></text:p>
              </text:list-item>
              <text:list-item>
                <text:p text:style-name="P632"><text:span text:style-name="T584">1</text:span><text:span text:style-name="T585">(um) x</text:span><text:span text:style-name="T586"> </text:span><text:span text:style-name="T584">Sistema </text:span><text:span text:style-name="T585">de</text:span><text:span text:style-name="T586"> </text:span><text:span text:style-name="T585">controle</text:span><text:span text:style-name="T586"> </text:span><text:span text:style-name="T585">de</text:span><text:span text:style-name="T587"> </text:span><text:span text:style-name="T585">acesso</text:span><text:span text:style-name="T586"> </text:span><text:span text:style-name="T585">central controlando de</text:span><text:span text:style-name="T588"> </text:span><text:span text:style-name="T585">forma</text:span><text:span text:style-name="T589"> </text:span><text:span text:style-name="T585">única </text:span><text:span text:style-name="T584">todas </text:span><text:span text:style-name="T585">as portas do ambiente através de biometria digita</text:span><text:span text:style-name="T590">l</text:span><text:span text:style-name="T591">,</text:span><text:span text:style-name="T592"> </text:span><text:span text:style-name="T588">contemplando</text:span></text:p>
              </text:list-item>
              <text:list-item>
                <text:p text:style-name="P633"><text:span text:style-name="T593">1</text:span><text:span text:style-name="T594">(um)</text:span><text:span text:style-name="T595"> </text:span><text:span text:style-name="T596">x</text:span><text:span text:style-name="T597"> </text:span><text:span text:style-name="T593">SOFTWARE</text:span><text:span text:style-name="T598"> </text:span><text:span text:style-name="T594">SISTEMA</text:span><text:span text:style-name="T595"> </text:span><text:span text:style-name="T593">DE</text:span><text:span text:style-name="T599"> </text:span><text:span text:style-name="T594">CONTROLE</text:span><text:span text:style-name="T595"> </text:span><text:span text:style-name="T593">DE</text:span><text:span text:style-name="T600"> </text:span><text:span text:style-name="T594">ACESSO</text:span></text:p>
              </text:list-item>
              <text:list-item>
                <text:p text:style-name="P634"><text:span text:style-name="T593">1(um)</text:span><text:span text:style-name="T601"> </text:span><text:span text:style-name="T596">x</text:span><text:span text:style-name="T597"> </text:span><text:span text:style-name="T594">SERVIDOR</text:span><text:span text:style-name="T602"> </text:span><text:span text:style-name="T593">DO</text:span><text:span text:style-name="T603"> </text:span><text:span text:style-name="T594">SISTEMA</text:span><text:span text:style-name="T604"> </text:span><text:span text:style-name="T593">DE</text:span><text:span text:style-name="T605"> </text:span><text:span text:style-name="T594">CONTROLE</text:span><text:span text:style-name="T606"> </text:span><text:span text:style-name="T593">DE</text:span><text:span text:style-name="T600"> </text:span><text:span text:style-name="T594">ACESSO</text:span></text:p>
              </text:list-item>
              <text:list-item>
                <text:p text:style-name="P635"><text:span text:style-name="T607">1</text:span><text:span text:style-name="T608">(uma)</text:span><text:span text:style-name="T606"> </text:span><text:span text:style-name="T609">x</text:span><text:span text:style-name="T610"> </text:span><text:span text:style-name="T608">CONTROLADORA</text:span><text:span text:style-name="T611"> </text:span><text:span text:style-name="T608">CENTRAL </text:span><text:span text:style-name="T607">DO </text:span><text:span text:style-name="T608">SISTEMA </text:span><text:span text:style-name="T607">DE</text:span><text:span text:style-name="T612"> </text:span><text:span text:style-name="T608">CONTROLE</text:span><text:span text:style-name="T613"> </text:span><text:span text:style-name="T608">DE</text:span><text:span text:style-name="T614"> </text:span><text:span text:style-name="T608">ACESSO</text:span></text:p>
              </text:list-item>
              <text:list-item>
                <text:p text:style-name="P636"><text:span text:style-name="T577">4(quatro)</text:span><text:span text:style-name="T615"> </text:span><text:span text:style-name="T585">x</text:span><text:span text:style-name="T589"> </text:span><text:span text:style-name="T580">MÓDULO</text:span><text:span text:style-name="T616"> </text:span><text:span text:style-name="T617">INTERFACE</text:span><text:span text:style-name="T618"> </text:span><text:span text:style-name="T580">PARA</text:span><text:span text:style-name="T619"> </text:span><text:span text:style-name="T580">DOIS</text:span><text:span text:style-name="T619"> </text:span><text:span text:style-name="T580">LEITORES</text:span><text:span text:style-name="T619"> </text:span><text:span text:style-name="T580">DO</text:span><text:span text:style-name="T619"> </text:span><text:span text:style-name="T577">SISTEMA </text:span><text:span text:style-name="T580">DE </text:span><text:span text:style-name="T577">CONTROLE </text:span><text:span text:style-name="T580">DE</text:span><text:span text:style-name="T620"> </text:span><text:span text:style-name="T577">ACESSO</text:span></text:p>
              </text:list-item>
              <text:list-item>
                <text:p text:style-name="P637"><text:span text:style-name="T577">B(oilo)</text:span><text:span text:style-name="T621"> </text:span><text:span text:style-name="T585">x</text:span><text:span text:style-name="T586"> </text:span><text:span text:style-name="T580">LEITORA</text:span><text:span text:style-name="T622"> </text:span><text:span text:style-name="T583">BIOMETRICA</text:span></text:p>
              </text:list-item>
              <text:list-item>
                <text:p text:style-name="P638"><text:span text:style-name="T580">1</text:span><text:span text:style-name="T623">(um) </text:span><text:span text:style-name="T585">x </text:span><text:span text:style-name="T580">Kit </text:span><text:span text:style-name="T585">com materiais </text:span><text:span text:style-name="T577">de </text:span><text:span text:style-name="T580">fixação</text:span><text:span text:style-name="T624">, </text:span><text:span text:style-name="T577">acabamento e identificação</text:span><text:span text:style-name="T625">,</text:span><text:span text:style-name="T626"> </text:span><text:span text:style-name="T585">inclusive</text:span><text:span text:style-name="T627"> </text:span><text:span text:style-name="T585">cabeamento</text:span><text:span text:style-name="T587"> </text:span><text:span text:style-name="T590">lógico</text:span><text:span text:style-name="T628"> </text:span><text:span text:style-name="T584">FTP</text:span><text:span text:style-name="T629"> </text:span><text:span text:style-name="T585">e</text:span><text:span text:style-name="T630"> </text:span><text:span text:style-name="T585">cabeamento</text:span><text:span text:style-name="T588"> </text:span><text:span text:style-name="T585">elétrico</text:span><text:span text:style-name="T631"> </text:span><text:span text:style-name="T585">de</text:span><text:span text:style-name="T632"> </text:span><text:span text:style-name="T623">interligação</text:span><text:span text:style-name="T633"> </text:span><text:span text:style-name="T585">dos</text:span><text:span text:style-name="T632"> </text:span><text:span text:style-name="T585">equipamentos</text:span></text:p>
              </text:list-item>
            </text:list>
          </table:table-cell>
          <table:table-cell table:style-name="Table15.A1" office:value-type="string">
            <text:p text:style-name="P630"/>
          </table:table-cell>
          <table:table-cell table:style-name="Table15.A1" office:value-type="string">
            <text:p text:style-name="P630"/>
          </table:table-cell>
          <table:table-cell table:style-name="Table15.A1" office:value-type="string">
            <text:p text:style-name="P630"/>
          </table:table-cell>
          <table:table-cell table:style-name="Table15.A1" office:value-type="string">
            <text:p text:style-name="P630"/>
          </table:table-cell>
        </table:table-row>
        <table:table-row table:style-name="Table15.2">
          <table:table-cell table:style-name="Table15.A1" table:number-columns-spanned="6" office:value-type="string">
            <text:p text:style-name="P639"><text:span text:style-name="T634">ITENS</text:span><text:span text:style-name="T635"> </text:span><text:span text:style-name="T636">DO</text:span><text:span text:style-name="T637"> </text:span><text:span text:style-name="T636">CERCO</text:span><text:span text:style-name="T638"> </text:span><text:span text:style-name="T639">ELETRONIC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5.3"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40"><text:span text:style-name="T599">1.16</text:span><text:span text:style-name="T599"/></text:p>
          </table:table-cell>
          <table:table-cell table:style-name="Table15.A1" office:value-type="string">
            <text:p text:style-name="P641"><draw:frame draw:style-name="fr9" draw:name="Image22" text:anchor-type="char" svg:x="2.2673in" svg:y="0.1272in" svg:width="0.0161in" svg:height="0.0528in" draw:z-index="73"><draw:image xlink:href="Pictures/100000010000000100000005562D7C69.png" xlink:type="simple" xlink:show="embed" xlink:actuate="onLoad" draw:mime-type="image/png"/></draw:frame><text:span text:style-name="T588">Serviços continuados de</text:span><text:span text:style-name="T587"> </text:span><text:span text:style-name="T640">locação</text:span><text:span text:style-name="T641"> </text:span><text:span text:style-name="T588">contemplando</text:span><text:span text:style-name="T585"> </text:span><text:span text:style-name="T588">serviços de</text:span><text:span text:style-name="T587"> </text:span><text:span text:style-name="T642">manutenção</text:span><text:span text:style-name="T643"> </text:span><text:span text:style-name="T585">(preventiva</text:span><text:span text:style-name="T587"> </text:span><text:span text:style-name="T584">e</text:span><text:span text:style-name="T642"> </text:span><text:span text:style-name="T585">corretiva) e</text:span><text:span text:style-name="T586"> </text:span><text:span text:style-name="T585">suporte </text:span><text:span text:style-name="T584">técnico na modalidade </text:span><text:span text:style-name="T585">24x7 (v</text:span><text:span text:style-name="T632"> </text:span><text:span text:style-name="T584">nte </text:span><text:span text:style-name="T585">e</text:span><text:span text:style-name="T589"> </text:span><text:span text:style-name="T585">quatro horas por dia </text:span><text:span text:style-name="T584">e </text:span><text:span text:style-name="T585">sete dias por semana) para </text:span><text:span text:style-name="T584">1</text:span><text:span text:style-name="T585">(um) x MÓDULO</text:span><text:span text:style-name="T589"> </text:span><text:span text:style-name="T577">ADICIONAL </text:span><text:span text:style-name="T580">DO </text:span><text:span text:style-name="T577">SOFTWARE </text:span><text:span text:style-name="T580">DE </text:span><text:span text:style-name="T577">ANALISES </text:span><text:span text:style-name="T580">E </text:span><text:span text:style-name="T617">INTELIGÊNCIA </text:span><text:span text:style-name="T580">PARA</text:span><text:span text:style-name="T619"> </text:span><text:span text:style-name="T580">GRAVAÇÃO</text:span><text:span text:style-name="T644"> </text:span><text:span text:style-name="T580">DE</text:span><text:span text:style-name="T645"> </text:span><text:span text:style-name="T577">VÍDEO</text:span><text:span text:style-name="T646"> </text:span><text:span text:style-name="T580">DE</text:span><text:span text:style-name="T647"> </text:span><text:span text:style-name="T580">CÂMERAS</text:span><text:span text:style-name="T648"> </text:span><text:span text:style-name="T580">DE</text:span><text:span text:style-name="T649"> </text:span><text:span text:style-name="T617">TERCEIROS</text:span><text:span text:style-name="T650"> </text:span><text:span text:style-name="T580">EM</text:span><text:span text:style-name="T651"> </text:span><text:span text:style-name="T580">NUVEM</text:span><text:span text:style-name="T648"> </text:span><text:span text:style-name="T652">E</text:span></text:p>
            <text:p text:style-name="P642"><text:span text:style-name="T617">INTEGRAÇÃO</text:span><text:span text:style-name="T653"> </text:span><text:span text:style-name="T577">AO</text:span><text:span text:style-name="T654"> </text:span><text:span text:style-name="T580">REGISTRO</text:span><text:span text:style-name="T619"> </text:span><text:span text:style-name="T580">DE</text:span><text:span text:style-name="T619"> </text:span><text:span text:style-name="T580">FATOS</text:span><text:span text:style-name="T619"> </text:span><text:span text:style-name="T577">(licença</text:span><text:span text:style-name="T654"> </text:span><text:span text:style-name="T577">de</text:span><text:span text:style-name="T655"> </text:span><text:span text:style-name="T577">software</text:span><text:span text:style-name="T654"> </text:span><text:span text:style-name="T577">para</text:span><text:span text:style-name="T654"> </text:span><text:span text:style-name="T577">1</text:span><text:span text:style-name="T656">(uma)</text:span><text:span text:style-name="T657"> </text:span><text:span text:style-name="T577">câmera</text:span><text:span text:style-name="T658"> </text:span><text:span text:style-name="T580">IP</text:span><text:span text:style-name="T656">)</text:span><text:span text:style-name="T625">, </text:span><text:span text:style-name="T577">Aplicação:</text:span><text:span text:style-name="T659"> </text:span><text:span text:style-name="T577">CÂMERAS</text:span><text:span text:style-name="T660"> </text:span><text:span text:style-name="T580">DE</text:span><text:span text:style-name="T661"> </text:span><text:span text:style-name="T577">APOIO</text:span><text:span text:style-name="T662"> </text:span><text:span text:style-name="T577">A </text:span><text:span text:style-name="T580">INVESTIGAÇÃO</text:span><text:span text:style-name="T619"> </text:span><text:span text:style-name="T584">DE</text:span><text:span text:style-name="T663"> </text:span><text:span text:style-name="T584">INCIDENTES,</text:span><text:span text:style-name="T663"> </text:span><text:span text:style-name="T584">Descrição:</text:span><text:span text:style-name="T664"> </text:span><text:span text:style-name="T584">Receber</text:span><text:span text:style-name="T663"> </text:span><text:span text:style-name="T585">no</text:span><text:span text:style-name="T632"> </text:span><text:span text:style-name="T585">mínimo,</text:span><text:span text:style-name="T630"> </text:span><text:span text:style-name="T585">imagens</text:span><text:span text:style-name="T632"> </text:span><text:span text:style-name="T585">(streams</text:span><text:span text:style-name="T632"> </text:span><text:span text:style-name="T585">de</text:span><text:span text:style-name="T589"> </text:span><text:span text:style-name="T656">vídeo)</text:span><text:span text:style-name="T665"> </text:span><text:span text:style-name="T580">h264 e</text:span><text:span text:style-name="T661"> </text:span><text:span text:style-name="T577">protocolo</text:span><text:span text:style-name="T646"> </text:span><text:span text:style-name="T580">RTSP, </text:span><text:span text:style-name="T577">com resolução mínima</text:span><text:span text:style-name="T666"> </text:span><text:span text:style-name="T577">no armazenamento</text:span><text:span text:style-name="T654"> </text:span><text:span text:style-name="T585">de </text:span><text:span text:style-name="T584">1280x720 </text:span><text:span text:style-name="T585">(HD) e taxa de </text:span><text:span text:style-name="T584">trames </text:span><text:span text:style-name="T585">mínima de B fps. </text:span><text:span text:style-name="T584">Receber </text:span><text:span text:style-name="T585">e</text:span><text:span text:style-name="T589"> </text:span><text:span text:style-name="T585">armazenar</text:span><text:span text:style-name="T632"> </text:span><text:span text:style-name="T584">todas</text:span><text:span text:style-name="T663"> </text:span><text:span text:style-name="T585">os</text:span><text:span text:style-name="T630"> </text:span><text:span text:style-name="T585">vídeos</text:span><text:span text:style-name="T632"> </text:span><text:span text:style-name="T585">pelo</text:span><text:span text:style-name="T632"> </text:span><text:span text:style-name="T585">período</text:span><text:span text:style-name="T630"> </text:span><text:span text:style-name="T585">mínimo</text:span><text:span text:style-name="T632"> </text:span><text:span text:style-name="T585">de</text:span><text:span text:style-name="T632"> </text:span><text:span text:style-name="T590">1</text:span><text:span text:style-name="T585">o</text:span><text:span text:style-name="T630"> </text:span><text:span text:style-name="T585">dias</text:span><text:span text:style-name="T591">,</text:span><text:span text:style-name="T667"> </text:span><text:span text:style-name="T585">sobrepondo</text:span><text:span text:style-name="T589"> </text:span><text:span text:style-name="T585">após</text:span><text:span text:style-name="T632"> </text:span><text:span text:style-name="T585">este</text:span><text:span text:style-name="T627"> </text:span><text:span text:style-name="T585">prazo</text:span><text:span text:style-name="T591">,</text:span><text:span text:style-name="T667"> </text:span><text:span text:style-name="T585">as</text:span><text:span text:style-name="T627"> </text:span><text:span text:style-name="T585">gravações</text:span><text:span text:style-name="T588"> </text:span><text:span text:style-name="T585">das</text:span><text:span text:style-name="T668"> </text:span><text:span text:style-name="T585">imagens</text:span><text:span text:style-name="T588"> </text:span><text:span text:style-name="T623">(gravação</text:span><text:span text:style-name="T669"> </text:span><text:span text:style-name="T623">cíclica).</text:span><text:span text:style-name="T670"> </text:span><text:span text:style-name="T584">Possuir</text:span><text:span text:style-name="T643"> </text:span><text:span text:style-name="T588">visualizador</text:span><text:span text:style-name="T627"> </text:span><text:span text:style-name="T588">para</text:span><text:span text:style-name="T627"> </text:span><text:span text:style-name="T588">reprodução</text:span><text:span text:style-name="T668"> </text:span><text:span text:style-name="T588">dos</text:span><text:span text:style-name="T627"> </text:span><text:span text:style-name="T588">vídeos</text:span><text:span text:style-name="T627"> </text:span><text:span text:style-name="T588">das</text:span><text:span text:style-name="T668"> </text:span><text:span text:style-name="T588">câmeras.</text:span><text:span text:style-name="T627"> </text:span><text:span text:style-name="T642">Exibir</text:span><text:span text:style-name="T629"> </text:span><text:span text:style-name="T588">em</text:span><text:span text:style-name="T668"> </text:span><text:span text:style-name="T588">mapa</text:span><text:span text:style-name="T671">,</text:span><text:span text:style-name="T672"> </text:span><text:span text:style-name="T588">as</text:span><text:span text:style-name="T589"> </text:span><text:span text:style-name="T590">localizações</text:span><text:span text:style-name="T673"> </text:span><text:span text:style-name="T585">geográficas</text:span><text:span text:style-name="T632"> </text:span><text:span text:style-name="T585">das</text:span><text:span text:style-name="T630"> </text:span><text:span text:style-name="T585">câmeras</text:span><text:span text:style-name="T632"> </text:span><text:span text:style-name="T585">de</text:span><text:span text:style-name="T632"> </text:span><text:span text:style-name="T585">CFTV.</text:span><text:span text:style-name="T630"> </text:span><text:span text:style-name="T585">Possibilitar</text:span><text:span text:style-name="T632"> </text:span><text:span text:style-name="T585">exportação</text:span><text:span text:style-name="T589"> </text:span><text:span text:style-name="T585">de qualquer trecho de vídeo armazenado</text:span><text:span text:style-name="T591">, </text:span><text:span text:style-name="T585">em período definido pelo</text:span><text:span text:style-name="T589"> </text:span><text:span text:style-name="T585">usuário. </text:span><text:span text:style-name="T584">Possuir </text:span><text:span text:style-name="T585">integração com o Registro </text:span><text:span text:style-name="T623">de </text:span><text:span text:style-name="T584">Fatos </text:span><text:span text:style-name="T585">do Software de</text:span><text:span text:style-name="T589"> </text:span><text:span text:style-name="T590">Processamento </text:span><text:span text:style-name="T585">de</text:span><text:span text:style-name="T586"> </text:span><text:span text:style-name="T590">Inteligência </text:span><text:span text:style-name="T585">e Análise</text:span><text:span text:style-name="T674">, </text:span><text:span text:style-name="T585">permitindo</text:span><text:span text:style-name="T591">, </text:span><text:span text:style-name="T585">a partir deste</text:span><text:span text:style-name="T591">,</text:span><text:span text:style-name="T671"> </text:span><text:span text:style-name="T585">a</text:span><text:span text:style-name="T589"> </text:span><text:span text:style-name="T585">abertura de mapa eorreferenciando o </text:span><text:span text:style-name="T590">local </text:span><text:span text:style-name="T585">do fato cadastrado e a</text:span><text:span text:style-name="T589"> </text:span><text:span text:style-name="T669">visualização</text:span><text:span text:style-name="T675"> </text:span><text:span text:style-name="T588">georreferenciada</text:span><text:span text:style-name="T676">,</text:span><text:span text:style-name="T677"> </text:span><text:span text:style-name="T588">das</text:span><text:span text:style-name="T627"> </text:span><text:span text:style-name="T588">câmeras</text:span><text:span text:style-name="T668"> </text:span><text:span text:style-name="T642">de</text:span><text:span text:style-name="T664"> </text:span><text:span text:style-name="T588">monitoramento</text:span><text:span text:style-name="T627"> </text:span><text:span text:style-name="T588">existentes</text:span><text:span text:style-name="T671">.</text:span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43"><text:span text:style-name="T620">UNO.</text:span><text:span text:style-name="T620"/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44"><text:span text:style-name="T605">100</text:span><text:span text:style-name="T605"/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45"/>
            <text:p text:style-name="P646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99"/>
            <text:p text:style-name="P647"><text:span text:style-name="T607">R$</text:span><text:span text:style-name="T599"> </text:span><text:span text:style-name="T678">0</text:span><text:span text:style-name="T680">,</text:span><text:span text:style-name="T678">00</text:span></text:p>
          </table:table-cell>
        </table:table-row>
        <table:table-row table:style-name="Table15.4">
          <table:table-cell table:style-name="Table15.A1" office:value-type="string">
            <text:p text:style-name="P648"/>
            <text:p text:style-name="P649"><text:span text:style-name="T678">1.17</text:span><text:span text:style-name="T678"/></text:p>
          </table:table-cell>
          <table:table-cell table:style-name="Table15.A1" office:value-type="string">
            <text:p text:style-name="P650"><text:span text:style-name="T588">Serviços continuados de</text:span><text:span text:style-name="T587"> </text:span><text:span text:style-name="T640">locação </text:span><text:span text:style-name="T588">contemplando serviços de</text:span><text:span text:style-name="T587"> </text:span><text:span text:style-name="T642">manutenção</text:span><text:span text:style-name="T643"> </text:span><text:span text:style-name="T585">(preventiva e</text:span><text:span text:style-name="T631"> </text:span><text:span text:style-name="T585">corretiva) e</text:span><text:span text:style-name="T588"> </text:span><text:span text:style-name="T585">suporte </text:span><text:span text:style-name="T584">técnico</text:span><text:span text:style-name="T681"> </text:span><text:span text:style-name="T584">na modalidade </text:span><text:span text:style-name="T585">24x7 (vinte e</text:span><text:span text:style-name="T589"> </text:span><text:span text:style-name="T585">quatro</text:span><text:span text:style-name="T631"> </text:span><text:span text:style-name="T585">horas</text:span><text:span text:style-name="T631"> </text:span><text:span text:style-name="T585">por</text:span><text:span text:style-name="T588"> </text:span><text:span text:style-name="T585">dia</text:span><text:span text:style-name="T631"> </text:span><text:span text:style-name="T585">e</text:span><text:span text:style-name="T668"> </text:span><text:span text:style-name="T585">sete</text:span><text:span text:style-name="T631"> </text:span><text:span text:style-name="T585">dias</text:span><text:span text:style-name="T588"> </text:span><text:span text:style-name="T585">por</text:span><text:span text:style-name="T588"> </text:span><text:span text:style-name="T585">semana) </text:span><text:span text:style-name="T584">para</text:span><text:span text:style-name="T681"> </text:span><text:span text:style-name="T585">1(um) x</text:span><text:span text:style-name="T588"> </text:span><text:span text:style-name="T584">BICICLETA</text:span><text:span text:style-name="T643"> </text:span><text:span text:style-name="T580">ELÉTRICA </text:span><text:span text:style-name="T577">COM </text:span><text:span text:style-name="T580">LEITOR DE PLACAS DE </text:span><text:span text:style-name="T577">VEICULOS</text:span></text:p>
          </table:table-cell>
          <table:table-cell table:style-name="Table15.A1" office:value-type="string">
            <text:p text:style-name="P648"/>
            <text:p text:style-name="P651"><text:span text:style-name="T620">UNO.</text:span><text:span text:style-name="T620"/></text:p>
          </table:table-cell>
          <table:table-cell table:style-name="Table15.A1" office:value-type="string">
            <text:p text:style-name="P648"/>
            <text:p text:style-name="P652"><text:span text:style-name="T682">10</text:span><text:span text:style-name="T682"/></text:p>
          </table:table-cell>
          <table:table-cell table:style-name="Table15.A1" office:value-type="string">
            <text:p text:style-name="P653"/>
            <text:p text:style-name="P646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  <table:table-cell table:style-name="Table15.A1" office:value-type="string">
            <text:p text:style-name="P653"/>
            <text:p text:style-name="P654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</table:table-row>
        <table:table-row table:style-name="Table15.2">
          <table:table-cell table:style-name="Table15.A1" table:number-columns-spanned="6" office:value-type="string">
            <text:p text:style-name="P655"><text:span text:style-name="T683">ITENS</text:span><text:span text:style-name="T684"> </text:span><text:span text:style-name="T683">DA</text:span><text:span text:style-name="T685"> </text:span><text:span text:style-name="T683">SOLUÇÃO</text:span><text:span text:style-name="T685"> </text:span><text:span text:style-name="T683">DE</text:span><text:span text:style-name="T684"> </text:span><text:span text:style-name="T607">MONITORAMENTO</text:span><text:span text:style-name="T598"> </text:span><text:span text:style-name="T593">VEICULAR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5.6"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656"/>
            <text:p text:style-name="P649"><text:span text:style-name="T599">1.18</text:span><text:span text:style-name="T599"/></text:p>
          </table:table-cell>
          <table:table-cell table:style-name="Table15.A1" office:value-type="string">
            <text:p text:style-name="P657"><text:span text:style-name="T588">Serviços continuados de</text:span><text:span text:style-name="T587"> </text:span><text:span text:style-name="T640">locação </text:span><text:span text:style-name="T588">contemplando</text:span><text:span text:style-name="T585"> </text:span><text:span text:style-name="T588">serviços de</text:span><text:span text:style-name="T587"> </text:span><text:span text:style-name="T642">manutenção</text:span><text:span text:style-name="T643"> </text:span><text:span text:style-name="T585">(preventiva e</text:span><text:span text:style-name="T631"> </text:span><text:span text:style-name="T585">corretiva) e</text:span><text:span text:style-name="T588"> </text:span><text:span text:style-name="T585">suporte </text:span><text:span text:style-name="T584">técnico</text:span><text:span text:style-name="T681"> </text:span><text:span text:style-name="T584">na modalidade </text:span><text:span text:style-name="T585">24x7 </text:span><text:span text:style-name="T623">(vinte </text:span><text:span text:style-name="T585">e</text:span><text:span text:style-name="T589"> </text:span><text:span text:style-name="T584">quatro </text:span><text:span text:style-name="T585">horas por dia e sete </text:span><text:span text:style-name="T584">dias </text:span><text:span text:style-name="T585">por semana) para Conjunto de</text:span><text:span text:style-name="T589"> </text:span><text:span text:style-name="T588">dispositivos</text:span><text:span text:style-name="T631"> </text:span><text:span text:style-name="T588">veiculares</text:span><text:span text:style-name="T631"> </text:span><text:span text:style-name="T669">implantados</text:span><text:span text:style-name="T686"> </text:span><text:span text:style-name="T588">em</text:span><text:span text:style-name="T627"> </text:span><text:span text:style-name="T588">veículos</text:span><text:span text:style-name="T627"> </text:span><text:span text:style-name="T588">definido</text:span><text:span text:style-name="T631"> </text:span><text:span text:style-name="T588">e</text:span><text:span text:style-name="T627"> </text:span><text:span text:style-name="T588">disponibilizado</text:span><text:span text:style-name="T589"> </text:span><text:span text:style-name="T585">pela</text:span><text:span text:style-name="T632"> </text:span><text:span text:style-name="T584">Prefeitura</text:span><text:span text:style-name="T663"> </text:span><text:span text:style-name="T585">contendo</text:span><text:span text:style-name="T630"> </text:span><text:span text:style-name="T585">os</text:span><text:span text:style-name="T632"> </text:span><text:span text:style-name="T585">seguintes</text:span><text:span text:style-name="T630"> </text:span><text:span text:style-name="T585">produtos</text:span><text:span text:style-name="T591">:</text:span></text:p>
            <text:list text:style-name="WWNum7">
              <text:list-item>
                <text:p text:style-name="P658"><text:span text:style-name="T585">1(um)</text:span><text:span text:style-name="T632"> </text:span><text:span text:style-name="T623">x</text:span><text:span text:style-name="T687"> </text:span><text:span text:style-name="T585">SIMGV</text:span><text:span text:style-name="T630"> </text:span><text:span text:style-name="T585">-</text:span><text:span text:style-name="T632"> </text:span><text:span text:style-name="T585">Solução</text:span><text:span text:style-name="T632"> </text:span><text:span text:style-name="T590">Inteligente</text:span><text:span text:style-name="T688"> </text:span><text:span text:style-name="T585">para</text:span><text:span text:style-name="T632"> </text:span><text:span text:style-name="T585">Monitoramento</text:span><text:span text:style-name="T630"> </text:span><text:span text:style-name="T585">e</text:span><text:span text:style-name="T630"> </text:span><text:span text:style-name="T585">Gravação</text:span><text:span text:style-name="T589"> </text:span><text:span text:style-name="T588">Veicular</text:span></text:p>
              </text:list-item>
              <text:list-item>
                <text:p text:style-name="P659"><text:span text:style-name="T588">1(uma)</text:span><text:span text:style-name="T689"> </text:span><text:span text:style-name="T588">x</text:span><text:span text:style-name="T585"> </text:span><text:span text:style-name="T588">Câmera</text:span><text:span text:style-name="T690"> </text:span><text:span text:style-name="T588">VEICULAR</text:span><text:span text:style-name="T689"> </text:span><text:span text:style-name="T642">Tipo</text:span><text:span text:style-name="T681"> </text:span><text:span text:style-name="T642">1</text:span><text:span text:style-name="T584"> </text:span><text:span text:style-name="T640">-</text:span><text:span text:style-name="T691"> </text:span><text:span text:style-name="T588">Mini</text:span><text:span text:style-name="T631"> </text:span><text:span text:style-name="T642">Dome</text:span><text:span text:style-name="T692"> </text:span><text:span text:style-name="T640">IP</text:span><text:span text:style-name="T693"> </text:span><text:span text:style-name="T588">com</text:span><text:span text:style-name="T585"> </text:span><text:span text:style-name="T640">lente</text:span><text:span text:style-name="T694"> </text:span><text:span text:style-name="T642">fixa</text:span><text:span text:style-name="T692"> </text:span><text:span text:style-name="T668">2.8</text:span></text:p>
              </text:list-item>
            </text:list>
            <text:p text:style-name="P660"><text:span text:style-name="T605">mm</text:span><text:span text:style-name="T605"/></text:p>
            <text:list text:continue-numbering="true" text:style-name="WWNum7">
              <text:list-item>
                <text:p text:style-name="P661"><text:span text:style-name="T628">1</text:span><text:span text:style-name="T695">(</text:span><text:span text:style-name="T696">uma</text:span><text:span text:style-name="T695">) </text:span><text:span text:style-name="T587">x</text:span><text:span text:style-name="T627"> </text:span><text:span text:style-name="T587">Câmera</text:span><text:span text:style-name="T697"> </text:span><text:span text:style-name="T587">VEICULAR</text:span><text:span text:style-name="T698"> </text:span><text:span text:style-name="T628">Tipo</text:span><text:span text:style-name="T699"> </text:span><text:span text:style-name="T587">2-</text:span><text:span text:style-name="T700"> </text:span><text:span text:style-name="T587">Mini</text:span><text:span text:style-name="T631"> </text:span><text:span text:style-name="T696">Dome</text:span><text:span text:style-name="T692"> </text:span><text:span text:style-name="T628">IP</text:span><text:span text:style-name="T701"> </text:span><text:span text:style-name="T695">com</text:span><text:span text:style-name="T686"> </text:span><text:span text:style-name="T696">lente</text:span><text:span text:style-name="T584"> </text:span><text:span text:style-name="T587">fixa</text:span><text:span text:style-name="T702"> </text:span><text:span text:style-name="T587">B</text:span><text:span text:style-name="T630"> </text:span><text:span text:style-name="T703">mm</text:span></text:p>
              </text:list-item>
              <text:list-item>
                <text:p text:style-name="P662"><text:span text:style-name="T588">2(duas)</text:span><text:span text:style-name="T704"> </text:span><text:span text:style-name="T669">x</text:span><text:span text:style-name="T623"> </text:span><text:span text:style-name="T642">Licença</text:span><text:span text:style-name="T705"> </text:span><text:span text:style-name="T642">Unitária</text:span><text:span text:style-name="T584"> </text:span><text:span text:style-name="T588">do</text:span><text:span text:style-name="T585"> </text:span><text:span text:style-name="T588">SGIDM</text:span><text:span text:style-name="T689"> </text:span><text:span text:style-name="T642">- </text:span><text:span text:style-name="T588">Software</text:span><text:span text:style-name="T689"> </text:span><text:span text:style-name="T588">para</text:span><text:span text:style-name="T585"> </text:span><text:span text:style-name="T642">Gerenciamento</text:span><text:span text:style-name="T643"> </text:span><text:span text:style-name="T590">Inteligente</text:span><text:span text:style-name="T691"> </text:span><text:span text:style-name="T585">de</text:span><text:span text:style-name="T627"> </text:span><text:span text:style-name="T584">Dispositivos Móveis</text:span></text:p>
              </text:list-item>
            </text:list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663"/>
            <text:p text:style-name="P643"><text:span text:style-name="T620">UNO.</text:span><text:span text:style-name="T620"/></text:p>
          </table:table-cell>
          <table:table-cell table:style-name="Table15.A1" office:value-type="string">
            <text:p text:style-name="P630"/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656"/>
            <text:p text:style-name="P646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656"/>
            <text:p text:style-name="P654"><text:span text:style-name="T607">R$</text:span><text:span text:style-name="T599"> </text:span><text:span text:style-name="T678">0</text:span><text:span text:style-name="T680">,</text:span><text:span text:style-name="T678">00</text:span></text:p>
          </table:table-cell>
        </table:table-row>
        <table:table-row table:style-name="Table15.7">
          <table:table-cell table:style-name="Table15.A1" office:value-type="string">
            <text:p text:style-name="P664"/>
            <text:p text:style-name="P664"/>
            <text:p text:style-name="P665"/>
            <text:p text:style-name="P666"><text:span text:style-name="T587">1.19</text:span><text:span text:style-name="T587"/></text:p>
          </table:table-cell>
          <table:table-cell table:style-name="Table15.A1" office:value-type="string">
            <text:p text:style-name="P667"><text:span text:style-name="T588">Serviços continuados</text:span><text:span text:style-name="T585"> </text:span><text:span text:style-name="T588">de</text:span><text:span text:style-name="T587"> </text:span><text:span text:style-name="T640">locação</text:span><text:span text:style-name="T641"> </text:span><text:span text:style-name="T588">contemplando</text:span><text:span text:style-name="T706"> </text:span><text:span text:style-name="T588">serviços de</text:span><text:span text:style-name="T587"> </text:span><text:span text:style-name="T642">manutenção</text:span><text:span text:style-name="T643"> </text:span><text:span text:style-name="T585">(preventiva</text:span><text:span text:style-name="T690"> </text:span><text:span text:style-name="T585">e</text:span><text:span text:style-name="T588"> </text:span><text:span text:style-name="T585">corretiva)</text:span><text:span text:style-name="T689"> </text:span><text:span text:style-name="T585">e</text:span><text:span text:style-name="T588"> </text:span><text:span text:style-name="T585">suporte</text:span><text:span text:style-name="T706"> </text:span><text:span text:style-name="T584">técnico na modalidade</text:span><text:span text:style-name="T707"> </text:span><text:span text:style-name="T585">24x7</text:span><text:span text:style-name="T708"> </text:span><text:span text:style-name="T585">(vinte</text:span><text:span text:style-name="T702"> </text:span><text:span text:style-name="T584">e</text:span><text:span text:style-name="T643"> </text:span><text:span text:style-name="T585">quatro</text:span><text:span text:style-name="T709"> </text:span><text:span text:style-name="T584">horas</text:span><text:span text:style-name="T705"> </text:span><text:span text:style-name="T585">por</text:span><text:span text:style-name="T709"> </text:span><text:span text:style-name="T585">dia e sete dias por</text:span><text:span text:style-name="T709"> </text:span><text:span text:style-name="T585">semana)</text:span><text:span text:style-name="T710"> </text:span><text:span text:style-name="T585">para</text:span><text:span text:style-name="T709"> </text:span><text:span text:style-name="T584">Kit </text:span><text:span text:style-name="T585">conjunto centr</text:span><text:span text:style-name="T589"> </text:span><text:span text:style-name="T585">para</text:span><text:span text:style-name="T632"> </text:span><text:span text:style-name="T584">Reconhecimento</text:span><text:span text:style-name="T663"> </text:span><text:span text:style-name="T584">Fac</text:span><text:span text:style-name="T623">ia</text:span><text:span text:style-name="T590">l</text:span><text:span text:style-name="T591">,</text:span><text:span text:style-name="T711"> </text:span><text:span text:style-name="T585">contendo:</text:span></text:p>
            <text:list text:style-name="WWNum8">
              <text:list-item>
                <text:p text:style-name="P668"><draw:frame draw:style-name="fr9" draw:name="Image23" text:anchor-type="char" svg:x="2.4043in" svg:y="-0.139in" svg:width="0.05in" svg:height="0.0535in" draw:z-index="74"><draw:image xlink:href="Pictures/100000010000000400000005398245A7.png" xlink:type="simple" xlink:show="embed" xlink:actuate="onLoad" draw:mime-type="image/png"/></draw:frame><text:span text:style-name="T584">1</text:span><text:span text:style-name="T585">(um)</text:span><text:span text:style-name="T712"> </text:span><text:span text:style-name="T585">x</text:span><text:span text:style-name="T713"> </text:span><text:span text:style-name="T585">SGIDM</text:span><text:span text:style-name="T713"> </text:span><text:span text:style-name="T585">-</text:span><text:span text:style-name="T714"> </text:span><text:span text:style-name="T585">Software</text:span><text:span text:style-name="T715"> </text:span><text:span text:style-name="T585">para</text:span><text:span text:style-name="T716"> </text:span><text:span text:style-name="T585">Gerenciamento</text:span><text:span text:style-name="T589"> </text:span><text:span text:style-name="T590">I</text:span><text:span text:style-name="T585">nte</text:span><text:span text:style-name="T590">l</text:span><text:span text:style-name="T623">i</text:span><text:span text:style-name="T584">gente</text:span><text:span text:style-name="T717"> </text:span><text:span text:style-name="T585">de</text:span><text:span text:style-name="T589"> </text:span><text:span text:style-name="T584">Dispositivos</text:span><text:span text:style-name="T663"> </text:span><text:span text:style-name="T585">Móveis</text:span><text:span text:style-name="T632"> </text:span><text:span text:style-name="T623">(</text:span><text:span text:style-name="T590">li</text:span><text:span text:style-name="T585">cença</text:span><text:span text:style-name="T718"> </text:span><text:span text:style-name="T585">central</text:span><text:span text:style-name="T630"> </text:span><text:span text:style-name="T585">do</text:span><text:span text:style-name="T632"> </text:span><text:span text:style-name="T585">sistema)</text:span></text:p>
              </text:list-item>
              <text:list-item>
                <text:p text:style-name="P669"><text:span text:style-name="T608">1(uma) x SOLUÇÃO SERVIDOR </text:span><text:span text:style-name="T607">DE </text:span><text:span text:style-name="T608">GERENCIA </text:span><text:span text:style-name="T607">E </text:span><text:span text:style-name="T608">GRAVAÇÃO </text:span><text:span text:style-name="T607">DO</text:span><text:span text:style-name="T719"> </text:span><text:span text:style-name="T608">SOFTWARE </text:span><text:span text:style-name="T607">PARA </text:span><text:span text:style-name="T608">GERENCIAMENTO </text:span><text:span text:style-name="T683">INTELIGENTE </text:span><text:span text:style-name="T607">DE</text:span><text:span text:style-name="T719"> </text:span><text:span text:style-name="T607">DISPOSITIVOS </text:span><text:span text:style-name="T608">MÓVEIS</text:span></text:p>
              </text:list-item>
            </text:list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670"/>
            <text:p text:style-name="P651"><text:span text:style-name="T620">UNO.</text:span><text:span text:style-name="T620"/></text:p>
          </table:table-cell>
          <table:table-cell table:style-name="Table15.A1" office:value-type="string">
            <text:p text:style-name="P630"/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671"/>
            <text:p text:style-name="P646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  <table:table-cell table:style-name="Table15.A1" office:value-type="string">
            <text:p text:style-name="P551"/>
            <text:p text:style-name="P551"/>
            <text:p text:style-name="P551"/>
            <text:p text:style-name="P671"/>
            <text:p text:style-name="P654"><text:span text:style-name="T607">R$</text:span><text:span text:style-name="T599"> </text:span><text:span text:style-name="T678">0</text:span><text:span text:style-name="T679">,</text:span><text:span text:style-name="T678">00</text:span></text:p>
          </table:table-cell>
        </table:table-row>
      </table:table>
      <text:p text:style-name="P672"/>
      <text:list text:continue-list="list3641602975" text:style-name="WWNum2">
        <text:list-item>
          <text:list>
            <text:list-item>
              <text:p text:style-name="P673"><text:span text:style-name="T720">Itens</text:span><text:span text:style-name="T721"> </text:span><text:span text:style-name="T720">com</text:span><text:span text:style-name="T722"> </text:span><text:span text:style-name="T720">Quantidades</text:span><text:span text:style-name="T723"> </text:span><text:span text:style-name="T720">e</text:span><text:span text:style-name="T724"> </text:span><text:span text:style-name="T720">Valores</text:span><text:span text:style-name="T725"> </text:span><text:span text:style-name="T726">Reduzidos</text:span></text:p>
            </text:list-item>
          </text:list>
        </text:list-item>
      </text:list>
      <table:table table:name="Table16"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column table:style-name="Table16.E"/>
        <table:table-column table:style-name="Table16.F"/>
        <table:table-row table:style-name="Table16.1">
          <table:table-cell table:style-name="Table16.A1" table:number-columns-spanned="6" office:value-type="string">
            <text:p text:style-name="P674"><text:span text:style-name="T683">ITENS</text:span><text:span text:style-name="T684"> </text:span><text:span text:style-name="T683">DO</text:span><text:span text:style-name="T727"> </text:span><text:span text:style-name="T607">SISTEMA</text:span><text:span text:style-name="T599"> </text:span><text:span text:style-name="T683">DE</text:span><text:span text:style-name="T728"> </text:span><text:span text:style-name="T607">VÍDEO</text:span><text:span text:style-name="T729"> </text:span><text:span text:style-name="T683">VIGILÂNCIA</text:span><text:span text:style-name="T730"> </text:span><text:span text:style-name="T685">URBAN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6.2">
          <table:table-cell table:style-name="Table16.A1" office:value-type="string">
            <text:p text:style-name="P675"><text:span text:style-name="T731">Item</text:span><text:span text:style-name="T731"/></text:p>
          </table:table-cell>
          <table:table-cell table:style-name="Table16.A1" office:value-type="string">
            <text:p text:style-name="P676"><text:span text:style-name="T590">Descrição</text:span><text:span text:style-name="T732"> </text:span><text:span text:style-name="T584">do</text:span><text:span text:style-name="T733"> </text:span><text:span text:style-name="T640">Objeto</text:span></text:p>
          </table:table-cell>
          <table:table-cell table:style-name="Table16.A1" office:value-type="string">
            <text:p text:style-name="P677"><text:span text:style-name="T734">Unid.</text:span><text:span text:style-name="T734"/></text:p>
          </table:table-cell>
          <table:table-cell table:style-name="Table16.A1" office:value-type="string">
            <text:p text:style-name="P677"><text:span text:style-name="T640">Quant.</text:span><text:span text:style-name="T640"/></text:p>
          </table:table-cell>
          <table:table-cell table:style-name="Table16.A1" office:value-type="string">
            <text:p text:style-name="P678"><text:span text:style-name="T584">Valor</text:span><text:span text:style-name="T663"> </text:span><text:span text:style-name="T590">Unit.</text:span><text:span text:style-name="T735"> </text:span><text:span text:style-name="T640">Mensal</text:span></text:p>
          </table:table-cell>
          <table:table-cell table:style-name="Table16.A1" office:value-type="string">
            <text:p text:style-name="P679"><text:span text:style-name="T642">Valor</text:span><text:span text:style-name="T629"> </text:span><text:span text:style-name="T640">Total</text:span><text:span text:style-name="T735"> </text:span><text:span text:style-name="T642">Mensal</text:span></text:p>
          </table:table-cell>
        </table:table-row>
        <table:table-row table:style-name="Table16.3">
          <table:table-cell table:style-name="Table16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80"/>
            <text:p text:style-name="P681"><text:span text:style-name="T736">1.1</text:span><text:span text:style-name="T736"/></text:p>
          </table:table-cell>
          <table:table-cell table:style-name="Table16.A1" office:value-type="string">
            <text:p text:style-name="P682"><text:span text:style-name="T585">Serviços continuados de </text:span><text:span text:style-name="T590">locação </text:span><text:span text:style-name="T585">contemplando serviços de</text:span><text:span text:style-name="T589"> </text:span><text:span text:style-name="T584">manutenção </text:span><text:span text:style-name="T585">(preventiva e corretiva) e suporte técnico na</text:span><text:span text:style-name="T589"> </text:span><text:span text:style-name="T584">modalidade</text:span><text:span text:style-name="T681"> </text:span><text:span text:style-name="T585">24x7</text:span><text:span text:style-name="T587"> </text:span><text:span text:style-name="T585">(vinte</text:span><text:span text:style-name="T586"> </text:span><text:span text:style-name="T585">e</text:span><text:span text:style-name="T630"> </text:span><text:span text:style-name="T584">quatro</text:span><text:span text:style-name="T642"> </text:span><text:span text:style-name="T584">horas</text:span><text:span text:style-name="T642"> </text:span><text:span text:style-name="T584">por</text:span><text:span text:style-name="T703"> </text:span><text:span text:style-name="T585">dia</text:span><text:span text:style-name="T630"> </text:span><text:span text:style-name="T585">e</text:span><text:span text:style-name="T632"> </text:span><text:span text:style-name="T585">sete</text:span><text:span text:style-name="T588"> </text:span><text:span text:style-name="T584">dias</text:span><text:span text:style-name="T703"> </text:span><text:span text:style-name="T585">por</text:span><text:span text:style-name="T589"> </text:span><text:span text:style-name="T585">semana) para </text:span><text:span text:style-name="T584">Ponto de </text:span><text:span text:style-name="T585">Vídeo Vigilância </text:span><text:span text:style-name="T584">com </text:span><text:span text:style-name="T585">Câmera de</text:span><text:span text:style-name="T589"> </text:span><text:span text:style-name="T588">Videomonitoramento </text:span><text:span text:style-name="T642">Dome PTZ</text:span><text:span text:style-name="T676">, </text:span><text:span text:style-name="T588">contendo:</text:span></text:p>
            <text:list text:style-name="WWNum9">
              <text:list-item>
                <text:p text:style-name="P683"><text:span text:style-name="T737">1(uma)</text:span><text:span text:style-name="T738"> </text:span><text:span text:style-name="T608">x</text:span><text:span text:style-name="T739"> </text:span><text:span text:style-name="T608">CAM</text:span><text:span text:style-name="T607">ERA</text:span><text:span text:style-name="T740"> </text:span><text:span text:style-name="T607">DE</text:span><text:span text:style-name="T741"> </text:span><text:span text:style-name="T608">VIDEOMONITORAMENTO</text:span><text:span text:style-name="T742"> </text:span><text:span text:style-name="T607">DOME</text:span><text:span text:style-name="T719"> </text:span><text:span text:style-name="T599">PTZ</text:span></text:p>
              </text:list-item>
              <text:list-item>
                <text:p text:style-name="P684"><text:span text:style-name="T683">1</text:span><text:span text:style-name="T737">(</text:span><text:span text:style-name="T607">um</text:span><text:span text:style-name="T737">)</text:span><text:span text:style-name="T743"> </text:span><text:span text:style-name="T608">x</text:span><text:span text:style-name="T744"> </text:span><text:span text:style-name="T607">RACK</text:span><text:span text:style-name="T745"> </text:span><text:span text:style-name="T607">DE</text:span><text:span text:style-name="T746"> </text:span><text:span text:style-name="T683">USO</text:span><text:span text:style-name="T747"> </text:span><text:span text:style-name="T607">EXTERNO</text:span><text:span text:style-name="T748"> </text:span><text:span text:style-name="T607">PARA</text:span><text:span text:style-name="T749"> </text:span><text:span text:style-name="T608">CÂMERA</text:span><text:span text:style-name="T750"> </text:span><text:span text:style-name="T607">DE</text:span><text:span text:style-name="T719"> </text:span><text:span text:style-name="T594">VIDEOMONITORAMENTO</text:span></text:p>
              </text:list-item>
              <text:list-item>
                <text:p text:style-name="P685"><text:span text:style-name="T607">1(um)</text:span><text:span text:style-name="T751"> </text:span><text:span text:style-name="T608">x</text:span><text:span text:style-name="T678"> </text:span><text:span text:style-name="T607">POSTE</text:span><text:span text:style-name="T752"> </text:span><text:span text:style-name="T608">METALICO</text:span><text:span text:style-name="T594"> </text:span><text:span text:style-name="T608">9</text:span><text:span text:style-name="T753"> </text:span><text:span text:style-name="T594">METROS</text:span></text:p>
              </text:list-item>
              <text:list-item>
                <text:p text:style-name="P686"><text:soft-page-break/><text:span text:style-name="T608">1(um)</text:span><text:span text:style-name="T606"> </text:span><text:span text:style-name="T608">x</text:span><text:span text:style-name="T754"> </text:span><text:span text:style-name="T607">PLATAFORMA</text:span><text:span text:style-name="T755"> </text:span><text:span text:style-name="T607">URBANA</text:span><text:span text:style-name="T729"> </text:span><text:span text:style-name="T683">INTEGRADA</text:span><text:span text:style-name="T756"> </text:span><text:span text:style-name="T607">DE </text:span><text:span text:style-name="T594">GESTÃO</text:span></text:p>
              </text:list-item>
            </text:list>
            <text:p text:style-name="P687"><text:span text:style-name="T696">E</text:span><text:span text:style-name="T757"> </text:span><text:span text:style-name="T628">INTELIGÊNCIA</text:span><text:span text:style-name="T758"> </text:span><text:span text:style-name="T695">(Licença</text:span><text:span text:style-name="T623"> </text:span><text:span text:style-name="T587">para</text:span><text:span text:style-name="T631"> </text:span><text:span text:style-name="T587">Câmera </text:span><text:span text:style-name="T691">IP)</text:span></text:p>
            <text:list text:continue-numbering="true" text:style-name="WWNum9">
              <text:list-item>
                <text:p text:style-name="P688"><draw:frame draw:style-name="fr10" draw:name="Image15" text:anchor-type="char" svg:x="-0.0583in" svg:y="0.2925in" svg:width="4.5138in" svg:height="0.0161in" draw:z-index="321"><draw:image xlink:href="Pictures/10000001000001B10000000113BA1C81.png" xlink:type="simple" xlink:show="embed" xlink:actuate="onLoad" draw:mime-type="image/png"/></draw:frame><text:span text:style-name="T584">1</text:span><text:span text:style-name="T585">(um) x </text:span><text:span text:style-name="T584">Kit </text:span><text:span text:style-name="T585">com materiais de fixação, </text:span><text:span text:style-name="T584">acabamento </text:span><text:span text:style-name="T585">e</text:span><text:span text:style-name="T589"> </text:span><text:span text:style-name="T585">identificação</text:span><text:span text:style-name="T591">,</text:span><text:span text:style-name="T667"> </text:span><text:span text:style-name="T584">inclusive</text:span><text:span text:style-name="T663"> </text:span><text:span text:style-name="T585">cabeamento</text:span><text:span text:style-name="T630"> </text:span><text:span text:style-name="T584">lógico</text:span><text:span text:style-name="T663"> </text:span><text:span text:style-name="T590">FTP</text:span><text:span text:style-name="T673"> </text:span><text:span text:style-name="T585">e</text:span><text:span text:style-name="T630"> </text:span><text:span text:style-name="T585">cabeamento</text:span><text:span text:style-name="T589"> </text:span><text:span text:style-name="T585">elétrico</text:span><text:span text:style-name="T632"> </text:span><text:span text:style-name="T585">de</text:span><text:span text:style-name="T632"> </text:span><text:span text:style-name="T584">interligação</text:span><text:span text:style-name="T664"> </text:span><text:span text:style-name="T585">dos</text:span><text:span text:style-name="T632"> </text:span><text:span text:style-name="T585">equipamentos</text:span></text:p>
              </text:list-item>
            </text:list>
          </table:table-cell>
          <table:table-cell table:style-name="Table16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89"/>
            <text:p text:style-name="P690"><text:span text:style-name="T599">UND.</text:span><text:span text:style-name="T599"/></text:p>
          </table:table-cell>
          <table:table-cell table:style-name="Table16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89"/>
            <text:p text:style-name="P646"><text:span text:style-name="T736">24</text:span><text:span text:style-name="T736"/></text:p>
          </table:table-cell>
          <table:table-cell table:style-name="Table16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80"/>
            <text:p text:style-name="P252"><text:span text:style-name="T607">R$</text:span><text:span text:style-name="T612"> </text:span><text:span text:style-name="T594">1.957,00</text:span></text:p>
          </table:table-cell>
          <table:table-cell table:style-name="Table16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80"/>
            <text:p text:style-name="P691"><text:span text:style-name="T607">R$</text:span><text:span text:style-name="T612"> </text:span><text:span text:style-name="T593">46.968</text:span><text:span text:style-name="T759">,</text:span><text:span text:style-name="T594">00</text:span></text:p>
          </table:table-cell>
        </table:table-row>
      </table:table>
      <text:p text:style-name="P692"><draw:frame draw:style-name="fr11" draw:name="Image 228" text:anchor-type="char" svg:x="0.4937in" svg:y="0in" svg:width="7.7736in" svg:height="1.3681in" draw:z-index="314"><draw:image xlink:href="Pictures/10000000000009180000019B2F5AA03B.png" xlink:type="simple" xlink:show="embed" xlink:actuate="onLoad" draw:mime-type="image/png"/></draw:frame></text:p>
      <text:p text:style-name="P628"/>
      <text:p text:style-name="P628"/>
      <text:p text:style-name="P628"/>
      <text:p text:style-name="P628"/>
      <text:p text:style-name="P628"/>
      <text:p text:style-name="P628"/>
      <text:p text:style-name="P628"/>
      <text:p text:style-name="P628"/>
      <text:p text:style-name="P628"/>
      <text:p text:style-name="P693"/>
      <table:table table:name="Table17" table:style-name="Table17">
        <table:table-column table:style-name="Table17.A"/>
        <table:table-column table:style-name="Table17.B"/>
        <table:table-column table:style-name="Table17.C"/>
        <table:table-column table:style-name="Table17.D"/>
        <table:table-column table:style-name="Table17.E"/>
        <table:table-column table:style-name="Table17.F"/>
        <table:table-row table:style-name="Table17.1">
          <table:table-cell table:style-name="Table17.A1" office:value-type="string">
            <text:p text:style-name="P630"/>
          </table:table-cell>
          <table:table-cell table:style-name="Table17.A1" office:value-type="string">
            <text:list text:style-name="WWNum10">
              <text:list-item>
                <text:p text:style-name="P694"><text:span text:style-name="T608">1(um) x </text:span><text:span text:style-name="T760">link </text:span><text:span text:style-name="T608">de</text:span><text:span text:style-name="T678"> </text:span><text:span text:style-name="T608">dados SCM 100%</text:span><text:span text:style-name="T761"> </text:span><text:span text:style-name="T608">fibra óptica com</text:span><text:span text:style-name="T761"> </text:span><text:span text:style-name="T608">velocidade</text:span><text:span text:style-name="T613"> </text:span><text:span text:style-name="T608">de download e upload de 1OOMbps</text:span><text:span text:style-name="T762">, </text:span><text:span text:style-name="T608">contendo todos os</text:span><text:span text:style-name="T613"> </text:span><text:span text:style-name="T608">materiais </text:span><text:span text:style-name="T760">e equipamentos necessários </text:span><text:span text:style-name="T608">para a interligação de</text:span><text:span text:style-name="T613"> </text:span><text:span text:style-name="T608">telecomunicações até o datacenter da Central de</text:span><text:span text:style-name="T613"> </text:span><text:span text:style-name="T608">Videomonitoramento</text:span><text:span text:style-name="T763"> </text:span><text:span text:style-name="T608">do</text:span><text:span text:style-name="T736"> </text:span><text:span text:style-name="T608">Município</text:span></text:p>
              </text:list-item>
            </text:list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630"/>
          </table:table-cell>
        </table:table-row>
        <table:table-row table:style-name="Table17.2"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95"/>
            <text:p text:style-name="P696"><text:span text:style-name="T736">1.2</text:span><text:span text:style-name="T736"/></text:p>
          </table:table-cell>
          <table:table-cell table:style-name="Table17.A1" office:value-type="string">
            <text:p text:style-name="P697"><text:span text:style-name="T608">Serviços continuados de </text:span><text:span text:style-name="T760">locação </text:span><text:span text:style-name="T608">contemplando serviços de</text:span><text:span text:style-name="T613"> </text:span><text:span text:style-name="T608">manutenção (preventiva e corretiva) e suporte técnico na</text:span><text:span text:style-name="T613"> </text:span><text:span text:style-name="T608">modalidade 24x7 (vinte e quatro </text:span><text:span text:style-name="T760">horas por </text:span><text:span text:style-name="T608">dia e sete dias por</text:span><text:span text:style-name="T613"> </text:span><text:span text:style-name="T608">semana) </text:span><text:span text:style-name="T760">para Ponto </text:span><text:span text:style-name="T608">de Video Vigilância com Câmera de</text:span><text:span text:style-name="T613"> </text:span><text:span text:style-name="T608">Videomonitoramento </text:span><text:span text:style-name="T760">Fixa</text:span><text:span text:style-name="T762">,</text:span><text:span text:style-name="T764"> </text:span><text:span text:style-name="T608">contendo:</text:span></text:p>
            <text:list text:style-name="WWNum11">
              <text:list-item>
                <text:p text:style-name="P698"><text:span text:style-name="T765">1(uma)</text:span><text:span text:style-name="T766"> </text:span><text:span text:style-name="T767">x</text:span><text:span text:style-name="T768"> </text:span><text:span text:style-name="T765">CAMERA</text:span><text:span text:style-name="T769"> </text:span><text:span text:style-name="T594">DE</text:span><text:span text:style-name="T770"> </text:span><text:span text:style-name="T594">VIDEOMONITORAMENTO</text:span><text:span text:style-name="T770"> </text:span><text:span text:style-name="T771">FIXA</text:span></text:p>
              </text:list-item>
              <text:list-item>
                <text:p text:style-name="P699"><text:span text:style-name="T608">1(um)</text:span><text:span text:style-name="T772"> </text:span><text:span text:style-name="T773">x</text:span><text:span text:style-name="T774"> </text:span><text:span text:style-name="T608">RACK</text:span><text:span text:style-name="T775"> </text:span><text:span text:style-name="T760">DE</text:span><text:span text:style-name="T776"> </text:span><text:span text:style-name="T760">USO</text:span><text:span text:style-name="T777"> </text:span><text:span text:style-name="T760">EXTERNO</text:span><text:span text:style-name="T778"> </text:span><text:span text:style-name="T760">PARA</text:span><text:span text:style-name="T779"> </text:span><text:span text:style-name="T608">CÂMERA</text:span><text:span text:style-name="T780"> </text:span><text:span text:style-name="T760">DE</text:span><text:span text:style-name="T781"> </text:span><text:span text:style-name="T594">VIDEOMONITORAMENTO</text:span></text:p>
              </text:list-item>
              <text:list-item>
                <text:p text:style-name="P700"><text:span text:style-name="T760">1(um)</text:span><text:span text:style-name="T782"> </text:span><text:span text:style-name="T608">x</text:span><text:span text:style-name="T678"> </text:span><text:span text:style-name="T760">POSTE</text:span><text:span text:style-name="T783"> </text:span><text:span text:style-name="T608">METALICO</text:span><text:span text:style-name="T594"> </text:span><text:span text:style-name="T608">6</text:span><text:span text:style-name="T784"> </text:span><text:span text:style-name="T594">METROS</text:span></text:p>
              </text:list-item>
              <text:list-item>
                <text:p text:style-name="P701"><text:span text:style-name="T608">1(um)</text:span><text:span text:style-name="T611"> </text:span><text:span text:style-name="T608">x</text:span><text:span text:style-name="T604"> </text:span><text:span text:style-name="T760">PLATAFORMA</text:span><text:span text:style-name="T785"> </text:span><text:span text:style-name="T608">URBANA</text:span><text:span text:style-name="T604"> </text:span><text:span text:style-name="T760">INTEGRADA</text:span><text:span text:style-name="T786"> </text:span><text:span text:style-name="T760">DE </text:span><text:span text:style-name="T594">GESTÂO</text:span></text:p>
              </text:list-item>
            </text:list>
            <text:p text:style-name="P702"><text:span text:style-name="T765">E</text:span><text:span text:style-name="T787"> </text:span><text:span text:style-name="T765">INTELIGÊNCIA</text:span><text:span text:style-name="T788"> </text:span><text:span text:style-name="T594">(Licença</text:span><text:span text:style-name="T604"> </text:span><text:span text:style-name="T594">para</text:span><text:span text:style-name="T608"> </text:span><text:span text:style-name="T594">Câmera</text:span><text:span text:style-name="T611"> </text:span><text:span text:style-name="T789">IP)</text:span></text:p>
            <text:list text:continue-numbering="true" text:style-name="WWNum11">
              <text:list-item>
                <text:p text:style-name="P703"><text:span text:style-name="T608">1(um) x </text:span><text:span text:style-name="T760">Kit </text:span><text:span text:style-name="T608">com materiais de </text:span><text:span text:style-name="T760">fixação</text:span><text:span text:style-name="T762">, </text:span><text:span text:style-name="T608">acabamento e</text:span><text:span text:style-name="T613"> </text:span><text:span text:style-name="T608">identificação</text:span><text:span text:style-name="T762">, </text:span><text:span text:style-name="T760">inclusive </text:span><text:span text:style-name="T608">cabeamento </text:span><text:span text:style-name="T760">lógico FTP </text:span><text:span text:style-name="T608">e cabeamento</text:span><text:span text:style-name="T613"> </text:span><text:span text:style-name="T608">elétrico de interligação dos equipamentos</text:span></text:p>
              </text:list-item>
              <text:list-item>
                <text:p text:style-name="P704"><text:span text:style-name="T608">1</text:span><text:span text:style-name="T790">(um) </text:span><text:span text:style-name="T608">x </text:span><text:span text:style-name="T760">link de</text:span><text:span text:style-name="T789"> </text:span><text:span text:style-name="T608">dados SCM 100%</text:span><text:span text:style-name="T761"> </text:span><text:span text:style-name="T608">fibra óptica com</text:span><text:span text:style-name="T761"> </text:span><text:span text:style-name="T608">velocidade</text:span><text:span text:style-name="T613"> </text:span><text:span text:style-name="T608">de download e upload de 1OOMbps</text:span><text:span text:style-name="T762">, </text:span><text:span text:style-name="T608">contendo </text:span><text:span text:style-name="T760">todos </text:span><text:span text:style-name="T608">os</text:span><text:span text:style-name="T613"> </text:span><text:span text:style-name="T608">materiais e equipamentos </text:span><text:span text:style-name="T760">necessários </text:span><text:span text:style-name="T608">para a interligação de</text:span><text:span text:style-name="T613"> </text:span><text:span text:style-name="T608">telecomunicações até o datacenter da Central de</text:span><text:span text:style-name="T613"> </text:span><text:span text:style-name="T608">Videomonitoramento do</text:span><text:span text:style-name="T770"> </text:span><text:span text:style-name="T608">Município</text:span></text:p>
              </text:list-item>
            </text:list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705"/>
            <text:p text:style-name="P706"><text:span text:style-name="T771">UNO</text:span><text:span text:style-name="T791">.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705"/>
            <text:p text:style-name="P707"><text:span text:style-name="T736">50</text:span><text:span text:style-name="T736"/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705"/>
            <text:p text:style-name="P646"><text:span text:style-name="T760">R$</text:span><text:span text:style-name="T792"> </text:span><text:span text:style-name="T594">1.087</text:span><text:span text:style-name="T793">,</text:span><text:span text:style-name="T594">00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705"/>
            <text:p text:style-name="P708"><text:span text:style-name="T760">R$</text:span><text:span text:style-name="T771"> </text:span><text:span text:style-name="T594">54.350</text:span><text:span text:style-name="T794">,</text:span><text:span text:style-name="T594">00</text:span></text:p>
          </table:table-cell>
        </table:table-row>
        <table:table-row table:style-name="Table17.3"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09"/>
            <text:p text:style-name="P710"><text:span text:style-name="T736">1.3</text:span><text:span text:style-name="T736"/></text:p>
          </table:table-cell>
          <table:table-cell table:style-name="Table17.A1" office:value-type="string">
            <text:p text:style-name="P711"><text:span text:style-name="T608">Serviços</text:span><text:span text:style-name="T795"> </text:span><text:span text:style-name="T608">continuados</text:span><text:span text:style-name="T796"> </text:span><text:span text:style-name="T608">de</text:span><text:span text:style-name="T744"> </text:span><text:span text:style-name="T760">locação</text:span><text:span text:style-name="T776"> </text:span><text:span text:style-name="T608">contemplando</text:span><text:span text:style-name="T797"> </text:span><text:span text:style-name="T608">serviços</text:span><text:span text:style-name="T780"> </text:span><text:span text:style-name="T760">de</text:span><text:span text:style-name="T781"> </text:span><text:span text:style-name="T760">manutenção</text:span><text:span text:style-name="T781"> </text:span><text:span text:style-name="T608">(preventiva</text:span><text:span text:style-name="T613"> </text:span><text:span text:style-name="T608">e</text:span><text:span text:style-name="T798"> </text:span><text:span text:style-name="T608">corretiva)</text:span><text:span text:style-name="T613"> </text:span><text:span text:style-name="T608">e</text:span><text:span text:style-name="T799"> </text:span><text:span text:style-name="T608">suporte</text:span><text:span text:style-name="T613"> </text:span><text:span text:style-name="T608">técnico</text:span><text:span text:style-name="T613"> </text:span><text:span text:style-name="T608">na</text:span><text:span text:style-name="T613"> </text:span><text:span text:style-name="T760">modalidade</text:span><text:span text:style-name="T800"> </text:span><text:span text:style-name="T608">24x7 (vinte e quatro </text:span><text:span text:style-name="T760">horas por </text:span><text:span text:style-name="T608">dia e sete dias por</text:span><text:span text:style-name="T613"> </text:span><text:span text:style-name="T608">semana)</text:span><text:span text:style-name="T798"> </text:span><text:span text:style-name="T608">para</text:span><text:span text:style-name="T795"> </text:span><text:span text:style-name="T608">Câmera</text:span><text:span text:style-name="T795"> </text:span><text:span text:style-name="T608">de</text:span><text:span text:style-name="T801"> </text:span><text:span text:style-name="T608">Videomonitoramento </text:span><text:span text:style-name="T760">Fixa</text:span><text:span text:style-name="T802"> </text:span><text:span text:style-name="T608">adicion</text:span><text:span text:style-name="T613"> </text:span><text:span text:style-name="T608">para qualquer </text:span><text:span text:style-name="T760">Ponto </text:span><text:span text:style-name="T608">de Vídeo Vigilância, contendo</text:span><text:span text:style-name="T762">:</text:span></text:p>
            <text:list text:style-name="WWNum12">
              <text:list-item>
                <text:p text:style-name="P712"><draw:frame draw:style-name="fr9" draw:name="Image25" text:anchor-type="char" svg:x="2.0728in" svg:y="-0.1374in" svg:width="0.05in" svg:height="0.0535in" draw:z-index="76"><draw:image xlink:href="Pictures/10000001000000040000000554CBCBF3.png" xlink:type="simple" xlink:show="embed" xlink:actuate="onLoad" draw:mime-type="image/png"/></draw:frame><text:span text:style-name="T765">1(uma)</text:span><text:span text:style-name="T803"> </text:span><text:span text:style-name="T594">x</text:span><text:span text:style-name="T608"> </text:span><text:span text:style-name="T594">CAM</text:span><text:span text:style-name="T765">ERA</text:span><text:span text:style-name="T786"> </text:span><text:span text:style-name="T765">DE</text:span><text:span text:style-name="T804"> </text:span><text:span text:style-name="T594">VIDEOMONITORAMENTO</text:span><text:span text:style-name="T604"> </text:span><text:span text:style-name="T771">FIXA</text:span></text:p>
              </text:list-item>
              <text:list-item>
                <text:p text:style-name="P713"><text:span text:style-name="T608">1(um)</text:span><text:span text:style-name="T611"> </text:span><text:span text:style-name="T609">x</text:span><text:span text:style-name="T610"> </text:span><text:span text:style-name="T760">PLATAFORMA</text:span><text:span text:style-name="T785"> </text:span><text:span text:style-name="T760">URBANA INTEGRADA</text:span><text:span text:style-name="T769"> </text:span><text:span text:style-name="T608">DE</text:span><text:span text:style-name="T770"> </text:span><text:span text:style-name="T594">GESTÂO</text:span></text:p>
              </text:list-item>
            </text:list>
            <text:p text:style-name="P714"><text:span text:style-name="T765">E</text:span><text:span text:style-name="T792"> </text:span><text:span text:style-name="T765">INTELIGÊNCIA</text:span><text:span text:style-name="T805"> </text:span><text:span text:style-name="T594">(Licença</text:span><text:span text:style-name="T806"> </text:span><text:span text:style-name="T594">para</text:span><text:span text:style-name="T604"> </text:span><text:span text:style-name="T594">Câmera</text:span><text:span text:style-name="T770"> </text:span><text:span text:style-name="T789">IP)</text:span></text:p>
            <text:list text:continue-numbering="true" text:style-name="WWNum12">
              <text:list-item>
                <text:p text:style-name="P715"><text:span text:style-name="T608">1(um) x </text:span><text:span text:style-name="T760">Kit </text:span><text:span text:style-name="T608">com materiais de </text:span><text:span text:style-name="T760">fixação</text:span><text:span text:style-name="T762">, </text:span><text:span text:style-name="T608">acabamento e</text:span><text:span text:style-name="T613"> </text:span><text:span text:style-name="T608">identificação, inclusive cabeamento </text:span><text:span text:style-name="T760">lógico FTP </text:span><text:span text:style-name="T608">e cabeamento</text:span><text:span text:style-name="T613"> </text:span><text:span text:style-name="T608">elétrico de interligação dos equipamentos</text:span></text:p>
              </text:list-item>
            </text:list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6"/>
            <text:p text:style-name="P690"><text:span text:style-name="T771">UNO.</text:span><text:span text:style-name="T771"/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6"/>
            <text:p text:style-name="P717"><text:span text:style-name="T736">120</text:span><text:span text:style-name="T736"/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6"/>
            <text:p text:style-name="P646"><text:span text:style-name="T608">R$</text:span><text:span text:style-name="T594"> 294</text:span><text:span text:style-name="T793">,</text:span><text:span text:style-name="T594">00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6"/>
            <text:p text:style-name="P708"><text:span text:style-name="T760">R$</text:span><text:span text:style-name="T804"> </text:span><text:span text:style-name="T594">35.280</text:span><text:span text:style-name="T794">,</text:span><text:span text:style-name="T594">00</text:span></text:p>
          </table:table-cell>
        </table:table-row>
        <table:table-row table:style-name="Table17.3"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8"/>
            <text:p text:style-name="P719"><text:span text:style-name="T736">1.5</text:span><text:span text:style-name="T736"/></text:p>
          </table:table-cell>
          <table:table-cell table:style-name="Table17.A1" office:value-type="string">
            <text:p text:style-name="P720"><text:span text:style-name="T608">Serviços continuados de </text:span><text:span text:style-name="T760">locação </text:span><text:span text:style-name="T608">contemplando serviços de</text:span><text:span text:style-name="T613"> </text:span><text:span text:style-name="T760">manutenção </text:span><text:span text:style-name="T608">(preventiva e corretiva) e suporte técnico na</text:span><text:span text:style-name="T613"> </text:span><text:span text:style-name="T760">modalidade </text:span><text:span text:style-name="T608">24x7 (vinte e quatro </text:span><text:span text:style-name="T760">horas </text:span><text:span text:style-name="T608">por dia e sete dias por</text:span><text:span text:style-name="T613"> </text:span><text:span text:style-name="T608">semana) para </text:span><text:span text:style-name="T760">Ponto </text:span><text:span text:style-name="T608">de Vídeo Vigilância com </text:span><text:span text:style-name="T760">Kit </text:span><text:span text:style-name="T608">solução de</text:span><text:span text:style-name="T613"> </text:span><text:span text:style-name="T608">câmeras de apoio a ocorrências</text:span><text:span text:style-name="T762">, </text:span><text:span text:style-name="T608">contendo:</text:span></text:p>
            <text:list text:style-name="WWNum13">
              <text:list-item>
                <text:p text:style-name="P721"><text:span text:style-name="T760">1(uma)</text:span><text:span text:style-name="T807"> </text:span><text:span text:style-name="T608">x</text:span><text:span text:style-name="T753"> </text:span><text:span text:style-name="T608">RADAR</text:span><text:span text:style-name="T736"> </text:span><text:span text:style-name="T760">DE</text:span><text:span text:style-name="T807"> </text:span><text:span text:style-name="T608">SEGURANÇA</text:span><text:span text:style-name="T761"> </text:span><text:span text:style-name="T765">PERIMETRAL</text:span></text:p>
              </text:list-item>
              <text:list-item>
                <text:p text:style-name="P722"><text:span text:style-name="T608">1(uma)</text:span><text:span text:style-name="T763"> </text:span><text:span text:style-name="T608">x</text:span><text:span text:style-name="T753"> </text:span><text:span text:style-name="T760">PLATAFORMA</text:span><text:span text:style-name="T804"> </text:span><text:span text:style-name="T760">URBANA</text:span><text:span text:style-name="T771"> </text:span><text:span text:style-name="T760">INTEGRADA</text:span><text:span text:style-name="T792"> </text:span><text:span text:style-name="T760">DE</text:span><text:span text:style-name="T783"> </text:span><text:span text:style-name="T594">GESTÂO</text:span></text:p>
              </text:list-item>
            </text:list>
            <text:p text:style-name="P723"><text:span text:style-name="T765">E</text:span><text:span text:style-name="T792"> </text:span><text:span text:style-name="T765">INTELIGÊNCIA</text:span><text:span text:style-name="T808"> </text:span><text:span text:style-name="T594">(Licença</text:span><text:span text:style-name="T806"> </text:span><text:span text:style-name="T594">para</text:span><text:span text:style-name="T806"> </text:span><text:span text:style-name="T594">equipamento</text:span><text:span text:style-name="T611"> </text:span><text:span text:style-name="T789">IP)</text:span></text:p>
            <text:list text:continue-numbering="true" text:style-name="WWNum13">
              <text:list-item>
                <text:p text:style-name="P724"><text:span text:style-name="T608">1(um) x </text:span><text:span text:style-name="T760">Kit </text:span><text:span text:style-name="T608">com materiais de </text:span><text:span text:style-name="T760">fixação</text:span><text:span text:style-name="T762">, </text:span><text:span text:style-name="T608">acabamento e</text:span><text:span text:style-name="T613"> </text:span><text:span text:style-name="T608">identificação, inclusive cabeamento </text:span><text:span text:style-name="T760">lógico FTP </text:span><text:span text:style-name="T608">e cabeamento</text:span><text:span text:style-name="T613"> </text:span><text:span text:style-name="T608">elétrico de interligação dos equipamentos</text:span></text:p>
              </text:list-item>
            </text:list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8"/>
            <text:p text:style-name="P725"><text:span text:style-name="T771">UNO</text:span><text:span text:style-name="T791">.</text:span></text:p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8"/>
            <text:p text:style-name="P726"><text:span text:style-name="T760">R$</text:span><text:span text:style-name="T771"> </text:span><text:span text:style-name="T594">780</text:span><text:span text:style-name="T793">,</text:span><text:span text:style-name="T594">00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718"/>
            <text:p text:style-name="P727"><text:span text:style-name="T760">R$</text:span><text:span text:style-name="T771"> </text:span><text:span text:style-name="T594">780</text:span><text:span text:style-name="T793">,</text:span><text:span text:style-name="T594">00</text:span></text:p>
          </table:table-cell>
        </table:table-row>
        <table:table-row table:style-name="Table17.5">
          <table:table-cell table:style-name="Table17.A1" office:value-type="string">
            <text:p text:style-name="P551"/>
            <text:p text:style-name="P551"/>
            <text:p text:style-name="P551"/>
            <text:p text:style-name="P728"/>
            <text:p text:style-name="P696"><text:span text:style-name="T736">1.6</text:span><text:span text:style-name="T736"/></text:p>
          </table:table-cell>
          <table:table-cell table:style-name="Table17.A1" office:value-type="string">
            <text:p text:style-name="P729"><text:span text:style-name="T608">Serviços continuados de </text:span><text:span text:style-name="T760">locação </text:span><text:span text:style-name="T608">contemplando serviços de</text:span><text:span text:style-name="T613"> </text:span><text:span text:style-name="T760">manutenção </text:span><text:span text:style-name="T608">(preventiva e corretiva) e suporte técnico na</text:span><text:span text:style-name="T613"> </text:span><text:span text:style-name="T608">modalidade 24x7 (vinte e quatro horas </text:span><text:span text:style-name="T760">por </text:span><text:span text:style-name="T608">dia e sete dias por</text:span><text:span text:style-name="T613"> </text:span><text:span text:style-name="T608">semana) para </text:span><text:span text:style-name="T760">Kit</text:span><text:span text:style-name="T807"> </text:span><text:span text:style-name="T608">conjunto central para</text:span><text:span text:style-name="T770"> </text:span><text:span text:style-name="T760">Reconhecimento</text:span><text:span text:style-name="T783"> </text:span><text:span text:style-name="T760">Facial</text:span><text:span text:style-name="T790">,</text:span><text:span text:style-name="T809"> </text:span><text:span text:style-name="T594">contendo·</text:span></text:p>
            <text:list text:style-name="WWNum14">
              <text:list-item>
                <text:p text:style-name="P730"><text:span text:style-name="T608">1(uma)</text:span><text:span text:style-name="T810"> </text:span><text:span text:style-name="T608">x</text:span><text:span text:style-name="T811"> </text:span><text:span text:style-name="T760">PLATAFORMA</text:span><text:span text:style-name="T779"> </text:span><text:span text:style-name="T760">DE</text:span><text:span text:style-name="T812"> </text:span><text:span text:style-name="T608">RECONHECIMENTO</text:span><text:span text:style-name="T602"> </text:span><text:span text:style-name="T765">FACIAL</text:span></text:p>
              </text:list-item>
            </text:list>
            <text:p text:style-name="P731"><text:span text:style-name="T608">(licença</text:span><text:span text:style-name="T736"> </text:span><text:span text:style-name="T608">central</text:span><text:span text:style-name="T753"> </text:span><text:span text:style-name="T608">do</text:span><text:span text:style-name="T753"> </text:span><text:span text:style-name="T594">sistema)</text:span></text:p>
            <text:p text:style-name="P732"><text:span text:style-name="T760">1(uma) </text:span><text:span text:style-name="T608">x SOLUÇÂO SERVIDOR </text:span><text:span text:style-name="T760">DE </text:span><text:span text:style-name="T608">GERENCIA </text:span><text:span text:style-name="T760">E</text:span><text:span text:style-name="T781"> </text:span><text:span text:style-name="T608">GRAVAÇÂO </text:span><text:span text:style-name="T760">DA PLATAFORMA DE RECONHECIMENTO</text:span><text:span text:style-name="T781"> </text:span><text:span text:style-name="T765">FACIAL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728"/>
            <text:p text:style-name="P706"><text:span text:style-name="T771">UNO</text:span><text:span text:style-name="T791">.</text:span></text:p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728"/>
            <text:p text:style-name="P646"><text:span text:style-name="T760">R$</text:span><text:span text:style-name="T789"> </text:span><text:span text:style-name="T594">11.450</text:span><text:span text:style-name="T793">,</text:span><text:span text:style-name="T594">00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728"/>
            <text:p text:style-name="P654"><text:span text:style-name="T760">R$</text:span><text:span text:style-name="T792"> </text:span><text:span text:style-name="T594">11.450</text:span><text:span text:style-name="T794">,</text:span><text:span text:style-name="T594">00</text:span></text:p>
          </table:table-cell>
        </table:table-row>
        <table:table-row table:style-name="Table17.6"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733"/>
            <text:p text:style-name="P696"><text:span text:style-name="T736">1.7</text:span><text:span text:style-name="T736"/></text:p>
          </table:table-cell>
          <table:table-cell table:style-name="Table17.A1" office:value-type="string">
            <text:p text:style-name="P734"><text:span text:style-name="T608">Serviços continuados de </text:span><text:span text:style-name="T760">locação </text:span><text:span text:style-name="T608">contemplando serviços </text:span><text:span text:style-name="T760">de</text:span><text:span text:style-name="T781"> </text:span><text:span text:style-name="T608">manutenção (preventiva e corretiva) e suporte técnico na</text:span><text:span text:style-name="T613"> </text:span><text:span text:style-name="T608">modalidade 24x7 (vinte e quatro </text:span><text:span text:style-name="T760">horas por </text:span><text:span text:style-name="T608">dia e sete dias por</text:span><text:span text:style-name="T613"> </text:span><text:span text:style-name="T608">semana) </text:span><text:span text:style-name="T760">para Ponto </text:span><text:span text:style-name="T608">de Video Vigilância com Câmera </text:span><text:span text:style-name="T760">de</text:span><text:span text:style-name="T781"> </text:span><text:span text:style-name="T608">reconhecimento</text:span><text:span text:style-name="T594"> </text:span><text:span text:style-name="T760">facial</text:span><text:span text:style-name="T762">,</text:span><text:span text:style-name="T813"> </text:span><text:span text:style-name="T608">contendo:</text:span></text:p>
            <text:list text:style-name="WWNum15">
              <text:list-item>
                <text:p text:style-name="P735"><text:span text:style-name="T765">1(uma)</text:span><text:span text:style-name="T803"> </text:span><text:span text:style-name="T594">x</text:span><text:span text:style-name="T608"> </text:span><text:span text:style-name="T594">CAM</text:span><text:span text:style-name="T765">ERA</text:span><text:span text:style-name="T786"> </text:span><text:span text:style-name="T765">DE</text:span><text:span text:style-name="T804"> </text:span><text:span text:style-name="T594">VIDEOMONITORAMENTO</text:span><text:span text:style-name="T604"> </text:span><text:span text:style-name="T765">FACIAL</text:span></text:p>
              </text:list-item>
              <text:list-item>
                <text:p text:style-name="P736"><text:span text:style-name="T608">1(um)</text:span><text:span text:style-name="T750"> </text:span><text:span text:style-name="T608">x</text:span><text:span text:style-name="T801"> </text:span><text:span text:style-name="T608">RACK</text:span><text:span text:style-name="T814"> </text:span><text:span text:style-name="T760">DE</text:span><text:span text:style-name="T815"> </text:span><text:span text:style-name="T760">USO</text:span><text:span text:style-name="T778"> </text:span><text:span text:style-name="T760">EXTERNO</text:span><text:span text:style-name="T816"> </text:span><text:span text:style-name="T760">PARA</text:span><text:span text:style-name="T817"> </text:span><text:span text:style-name="T760">CÂMERA</text:span><text:span text:style-name="T778"> </text:span><text:span text:style-name="T760">DE</text:span><text:span text:style-name="T781"> </text:span><text:span text:style-name="T594">VIDEOMONITORAMENTO</text:span></text:p>
              </text:list-item>
              <text:list-item>
                <text:p text:style-name="P737"><text:span text:style-name="T760">1(um)</text:span><text:span text:style-name="T807"> </text:span><text:span text:style-name="T609">x</text:span><text:span text:style-name="T818"> </text:span><text:span text:style-name="T760">POSTE</text:span><text:span text:style-name="T783"> </text:span><text:span text:style-name="T608">METALICO</text:span><text:span text:style-name="T678"> </text:span><text:span text:style-name="T608">6</text:span><text:span text:style-name="T819"> </text:span><text:span text:style-name="T594">METROS</text:span></text:p>
              </text:list-item>
              <text:list-item>
                <text:p text:style-name="P738"><text:span text:style-name="T608">1(um)</text:span><text:span text:style-name="T814"> </text:span><text:span text:style-name="T608">x</text:span><text:span text:style-name="T780"> </text:span><text:span text:style-name="T760">PLATAFORMA</text:span><text:span text:style-name="T778"> </text:span><text:span text:style-name="T760">DE</text:span><text:span text:style-name="T820"> </text:span><text:span text:style-name="T760">RECONHECIMENTO</text:span><text:span text:style-name="T817"> </text:span><text:span text:style-name="T765">FACIAL</text:span></text:p>
              </text:list-item>
            </text:list>
            <text:p text:style-name="P739"><text:span text:style-name="T594">(Licença</text:span><text:span text:style-name="T821"> </text:span><text:span text:style-name="T594">para</text:span><text:span text:style-name="T806"> </text:span><text:span text:style-name="T594">Câmera</text:span><text:span text:style-name="T822"> </text:span><text:span text:style-name="T594">de</text:span><text:span text:style-name="T770"> </text:span><text:span text:style-name="T594">reconhecimento</text:span><text:span text:style-name="T604"> </text:span><text:span text:style-name="T594">facial)</text:span></text:p>
            <text:list text:continue-numbering="true" text:style-name="WWNum15">
              <text:list-item>
                <text:p text:style-name="P740"><text:span text:style-name="T608">1(um) x Kit com materiais de fixação</text:span><text:span text:style-name="T762">, </text:span><text:span text:style-name="T608">acabamento e</text:span><text:span text:style-name="T613"> </text:span><text:span text:style-name="T608">identificação, inclusive cabeamento </text:span><text:span text:style-name="T760">lógico FTP </text:span><text:span text:style-name="T608">e cabeamento</text:span><text:span text:style-name="T613"> </text:span><text:span text:style-name="T608">elétrico de interligação dos equipamentos</text:span></text:p>
              </text:list-item>
              <text:list-item>
                <text:p text:style-name="P741"><text:span text:style-name="T608">1</text:span><text:span text:style-name="T790">(um) </text:span><text:span text:style-name="T608">x </text:span><text:span text:style-name="T760">link </text:span><text:span text:style-name="T608">de</text:span><text:span text:style-name="T736"> </text:span><text:span text:style-name="T608">dados SCM 100%</text:span><text:span text:style-name="T761"> </text:span><text:span text:style-name="T608">fibra óptica com velocidade</text:span><text:span text:style-name="T613"> </text:span><text:span text:style-name="T608">de download e upload de 1OOMbps</text:span><text:span text:style-name="T762">, </text:span><text:span text:style-name="T608">contendo </text:span><text:span text:style-name="T760">todos </text:span><text:span text:style-name="T608">os</text:span><text:span text:style-name="T613"> </text:span><text:span text:style-name="T760">materiais </text:span><text:span text:style-name="T608">e equipamentos </text:span><text:span text:style-name="T760">necessários </text:span><text:span text:style-name="T608">para a interligação de</text:span><text:span text:style-name="T613"> </text:span><text:span text:style-name="T608">telecomunicações até o datacenter da Central de</text:span><text:span text:style-name="T613"> </text:span><text:span text:style-name="T608">Videomonitoramento</text:span><text:span text:style-name="T763"> </text:span><text:span text:style-name="T608">do</text:span><text:span text:style-name="T736"> </text:span><text:span text:style-name="T608">Município</text:span></text:p>
              </text:list-item>
            </text:list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95"/>
            <text:p text:style-name="P706"><text:span text:style-name="T771">UNO</text:span><text:span text:style-name="T791">.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95"/>
            <text:p text:style-name="P707"><text:span text:style-name="T823">12</text:span><text:span text:style-name="T823"/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95"/>
            <text:p text:style-name="P706"><text:span text:style-name="T760">R$</text:span><text:span text:style-name="T771"> </text:span><text:span text:style-name="T594">940,00</text:span></text:p>
          </table:table-cell>
          <table:table-cell table:style-name="Table17.A1" office:value-type="string"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551"/>
            <text:p text:style-name="P695"/>
            <text:p text:style-name="P654"><text:span text:style-name="T760">R$</text:span><text:span text:style-name="T792"> </text:span><text:span text:style-name="T594">11.280</text:span><text:span text:style-name="T793">,</text:span><text:span text:style-name="T594">00</text:span></text:p>
          </table:table-cell>
        </table:table-row>
        <table:table-row table:style-name="Table17.7">
          <table:table-cell table:style-name="Table17.A1" office:value-type="string">
            <text:p text:style-name="P551"/>
            <text:p text:style-name="P551"/>
            <text:p text:style-name="P742"/>
            <text:p text:style-name="P696"><text:span text:style-name="T736">1.8</text:span><text:span text:style-name="T736"/></text:p>
          </table:table-cell>
          <table:table-cell table:style-name="Table17.A1" office:value-type="string">
            <text:p text:style-name="P743"><text:span text:style-name="T608">Serviços continuados de </text:span><text:span text:style-name="T760">locação </text:span><text:span text:style-name="T608">contemplando serviços </text:span><text:span text:style-name="T760">de</text:span><text:span text:style-name="T781"> </text:span><text:span text:style-name="T608">manutenção (preventiva e corretiva) e suporte </text:span><text:span text:style-name="T760">técnico </text:span><text:span text:style-name="T608">na</text:span><text:span text:style-name="T613"> </text:span><text:span text:style-name="T608">modalidade 24x7 (vinte e quatro </text:span><text:span text:style-name="T760">horas </text:span><text:span text:style-name="T608">por dia e sete dias por</text:span><text:span text:style-name="T613"> </text:span><text:span text:style-name="T608">semana) para </text:span><text:span text:style-name="T760">Kit </text:span><text:span text:style-name="T608">conjunto central para vídeo monitoramento,</text:span><text:span text:style-name="T613"> </text:span><text:span text:style-name="T594">contendo</text:span><text:span text:style-name="T793">·</text:span></text:p>
            <text:list text:style-name="WWNum16">
              <text:list-item>
                <text:p text:style-name="P744"><text:span text:style-name="T608">1(uma)</text:span><text:span text:style-name="T763"> </text:span><text:span text:style-name="T608">x</text:span><text:span text:style-name="T753"> </text:span><text:span text:style-name="T760">PLATAFORMA</text:span><text:span text:style-name="T804"> </text:span><text:span text:style-name="T760">URBANA</text:span><text:span text:style-name="T771"> </text:span><text:span text:style-name="T760">INTEGRADA</text:span><text:span text:style-name="T792"> </text:span><text:span text:style-name="T760">DE</text:span><text:span text:style-name="T783"> </text:span><text:span text:style-name="T594">GESTÂO</text:span></text:p>
              </text:list-item>
            </text:list>
            <text:p text:style-name="P745"><text:span text:style-name="T765">E</text:span><text:span text:style-name="T792"> </text:span><text:span text:style-name="T765">INTELIGÊNCIA</text:span><text:span text:style-name="T805"> </text:span><text:span text:style-name="T594">(licença</text:span><text:span text:style-name="T595"> </text:span><text:span text:style-name="T594">central</text:span><text:span text:style-name="T754"> </text:span><text:span text:style-name="T765">do</text:span><text:span text:style-name="T804"> </text:span><text:span text:style-name="T594">sistema)</text:span></text:p>
          </table:table-cell>
          <table:table-cell table:style-name="Table17.A1" office:value-type="string">
            <text:p text:style-name="P551"/>
            <text:p text:style-name="P551"/>
            <text:p text:style-name="P742"/>
            <text:p text:style-name="P706"><text:span text:style-name="T771">UNO</text:span><text:span text:style-name="T791">.</text:span></text:p>
          </table:table-cell>
          <table:table-cell table:style-name="Table17.A1" office:value-type="string">
            <text:p text:style-name="P630"/>
          </table:table-cell>
          <table:table-cell table:style-name="Table17.A1" office:value-type="string">
            <text:p text:style-name="P551"/>
            <text:p text:style-name="P551"/>
            <text:p text:style-name="P742"/>
            <text:p text:style-name="P690"><text:span text:style-name="T760">R$</text:span><text:span text:style-name="T771"> </text:span><text:span text:style-name="T594">7.570,00</text:span></text:p>
          </table:table-cell>
          <table:table-cell table:style-name="Table17.A1" office:value-type="string">
            <text:p text:style-name="P551"/>
            <text:p text:style-name="P551"/>
            <text:p text:style-name="P742"/>
            <text:p text:style-name="P654"><text:span text:style-name="T760">R$</text:span><text:span text:style-name="T771"> </text:span><text:span text:style-name="T594">7</text:span><text:span text:style-name="T824">.</text:span><text:span text:style-name="T594">570</text:span><text:span text:style-name="T793">,</text:span><text:span text:style-name="T594">00</text:span></text:p>
          </table:table-cell>
        </table:table-row>
      </table:table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6"/>
      <text:p text:style-name="P747"/>
      <text:p text:style-name="P748"><draw:frame draw:style-name="fr12" draw:name="Image 231" text:anchor-type="char" svg:x="3.7965in" svg:y="-0.2937in" svg:width="0.6945in" svg:height="0.6138in" draw:z-index="43"><draw:image xlink:href="Pictures/10000000000000D0000000B830B1DD11.jpg" xlink:type="simple" xlink:show="embed" xlink:actuate="onLoad" draw:mime-type="image/jpeg"/></draw:frame><text:span text:style-name="T825">D</text:span><text:span text:style-name="T826">.</text:span><text:span text:style-name="T825">O</text:span><text:span text:style-name="T826">.</text:span><text:span text:style-name="T827"> </text:span><text:span text:style-name="T825">PREFEITURA</text:span><text:span text:style-name="T828"> </text:span><text:span text:style-name="T825">MUNICIPAL</text:span><text:span text:style-name="T829"> </text:span><text:span text:style-name="T825">DE</text:span><text:span text:style-name="T830"> </text:span><text:span text:style-name="T831">CACHOEIRO</text:span><text:span text:style-name="T825"><text:tab/></text:span><text:span text:style-name="T832">28</text:span></text:p>
      <text:p text:style-name="P749"/>
      <text:p text:style-name="P62"/>
      <text:p text:style-name="P750"/>
      <table:table table:name="Table18" table:style-name="Table18">
        <table:table-column table:style-name="Table18.A"/>
        <table:table-column table:style-name="Table18.B"/>
        <table:table-column table:style-name="Table18.C"/>
        <table:table-column table:style-name="Table18.D"/>
        <table:table-column table:style-name="Table18.E"/>
        <table:table-column table:style-name="Table18.F"/>
        <table:table-row table:style-name="Table18.1">
          <table:table-cell table:style-name="Table18.A1" office:value-type="string">
            <text:p text:style-name="P751"><text:span text:style-name="T833">1</text:span><text:span text:style-name="T834">.</text:span><text:span text:style-name="T835">9</text:span></text:p>
          </table:table-cell>
          <table:table-cell table:style-name="Table18.A1" office:value-type="string">
            <text:p text:style-name="P752"><text:span text:style-name="T836">Serviços continuados </text:span><text:span text:style-name="T837">de locação </text:span><text:span text:style-name="T836">contemplando serviços de</text:span><text:span text:style-name="T838"> </text:span><text:span text:style-name="T836">manutenção (preventiva e corretiva) e suporte técnico </text:span><text:span text:style-name="T837">na</text:span><text:span text:style-name="T839"> </text:span><text:span text:style-name="T836">modalidade 24x7 (vinte e</text:span><text:span text:style-name="T840"> </text:span><text:span text:style-name="T837">quatro </text:span><text:span text:style-name="T836">horas</text:span><text:span text:style-name="T841"> </text:span><text:span text:style-name="T837">por</text:span><text:span text:style-name="T842"> </text:span><text:span text:style-name="T836">dia e sete</text:span><text:span text:style-name="T843"> </text:span><text:span text:style-name="T836">dias</text:span><text:span text:style-name="T840"> </text:span><text:span text:style-name="T836">por</text:span><text:span text:style-name="T838"> </text:span><text:span text:style-name="T836">semana) </text:span><text:span text:style-name="T837">para Kit</text:span><text:span text:style-name="T844"> </text:span><text:span text:style-name="T836">conjunto</text:span><text:span text:style-name="T845"> </text:span><text:span text:style-name="T836">central</text:span><text:span text:style-name="T843"> </text:span><text:span text:style-name="T836">para vídeo</text:span><text:span text:style-name="T845"> </text:span><text:span text:style-name="T836">monitoramento,</text:span><text:span text:style-name="T838"> </text:span><text:span text:style-name="T845">contendo:</text:span></text:p>
            <text:list text:style-name="WWNum17">
              <text:list-item>
                <text:p text:style-name="P753"><text:span text:style-name="T846">1</text:span><text:span text:style-name="T847">(uma) x SOLUÇÃO SERVIDOR </text:span><text:span text:style-name="T846">DE </text:span><text:span text:style-name="T847">GERENCIA </text:span><text:span text:style-name="T846">E</text:span><text:span text:style-name="T848"> </text:span><text:span text:style-name="T847">GRAVAÇÃO </text:span><text:span text:style-name="T846">DA PLATAFORMA URBANA </text:span><text:span text:style-name="T617">INTEGRADA </text:span><text:span text:style-name="T846">DE</text:span><text:span text:style-name="T848"> </text:span><text:span text:style-name="T846">GESTÃO E </text:span><text:span text:style-name="T617">INTELIGÊNCIA</text:span></text:p>
              </text:list-item>
            </text:list>
          </table:table-cell>
          <table:table-cell table:style-name="Table18.A1" office:value-type="string">
            <text:p text:style-name="P754"/>
            <text:p text:style-name="P754"/>
            <text:p text:style-name="P755"/>
            <text:p text:style-name="P756"><text:span text:style-name="T849">UND.</text:span><text:span text:style-name="T849"/></text:p>
          </table:table-cell>
          <table:table-cell table:style-name="Table18.A1" office:value-type="string">
            <text:p text:style-name="P630"/>
          </table:table-cell>
          <table:table-cell table:style-name="Table18.A1" office:value-type="string">
            <text:p text:style-name="P754"/>
            <text:p text:style-name="P754"/>
            <text:p text:style-name="P757"/>
            <text:p text:style-name="P758"><text:span text:style-name="T850">R$</text:span><text:span text:style-name="T849"> </text:span><text:span text:style-name="T851">7.670,00</text:span></text:p>
          </table:table-cell>
          <table:table-cell table:style-name="Table18.A1" office:value-type="string">
            <text:p text:style-name="P754"/>
            <text:p text:style-name="P754"/>
            <text:p text:style-name="P757"/>
            <text:p text:style-name="P759"><text:span text:style-name="T852">R$</text:span><text:span text:style-name="T835"> </text:span><text:span text:style-name="T853">15</text:span><text:span text:style-name="T854">.</text:span><text:span text:style-name="T851">340,00</text:span></text:p>
          </table:table-cell>
        </table:table-row>
        <table:table-row table:style-name="Table18.2">
          <table:table-cell table:style-name="Table18.A1" table:number-columns-spanned="6" office:value-type="string">
            <text:p text:style-name="P760"><text:span text:style-name="T685">ITENS</text:span><text:span text:style-name="T855"> </text:span><text:span text:style-name="T685">DA</text:span><text:span text:style-name="T730"> </text:span><text:span text:style-name="T853">CENTRAL</text:span><text:span text:style-name="T856"> </text:span><text:span text:style-name="T685">DE</text:span><text:span text:style-name="T857"> </text:span><text:span text:style-name="T853">VIDEO</text:span><text:span text:style-name="T858"> </text:span><text:span text:style-name="T853">VIGILÂNCIA</text:span><text:span text:style-name="T859"> </text:span><text:span text:style-name="T685">URBAN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8.3"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61"/>
            <text:p text:style-name="P762"><text:span text:style-name="T849">1</text:span><text:span text:style-name="T860">.</text:span><text:span text:style-name="T861">10</text:span></text:p>
          </table:table-cell>
          <table:table-cell table:style-name="Table18.A1" office:value-type="string">
            <text:p text:style-name="P763"><text:span text:style-name="T836">Serviços continuados de </text:span><text:span text:style-name="T837">locação </text:span><text:span text:style-name="T836">contemplando serviços de</text:span><text:span text:style-name="T838"> </text:span><text:span text:style-name="T836">manutenção (preventiva e corretiva) </text:span><text:span text:style-name="T837">e </text:span><text:span text:style-name="T836">suporte técnico na</text:span><text:span text:style-name="T838"> </text:span><text:span text:style-name="T836">modalidade 24x7 (vinte </text:span><text:span text:style-name="T837">e</text:span><text:span text:style-name="T844"> </text:span><text:span text:style-name="T837">quatro </text:span><text:span text:style-name="T836">horas</text:span><text:span text:style-name="T841"> </text:span><text:span text:style-name="T837">por</text:span><text:span text:style-name="T842"> </text:span><text:span text:style-name="T836">dia </text:span><text:span text:style-name="T837">e </text:span><text:span text:style-name="T836">sete</text:span><text:span text:style-name="T843"> </text:span><text:span text:style-name="T837">dias</text:span><text:span text:style-name="T844"> </text:span><text:span text:style-name="T837">por</text:span><text:span text:style-name="T839"> </text:span><text:span text:style-name="T836">semana)</text:span><text:span text:style-name="T862"> </text:span><text:span text:style-name="T836">para</text:span><text:span text:style-name="T863"> </text:span><text:span text:style-name="T836">CENTRAL</text:span><text:span text:style-name="T862"> </text:span><text:span text:style-name="T837">DE</text:span><text:span text:style-name="T864"> </text:span><text:span text:style-name="T845">V</text:span><text:span text:style-name="T865">IDE</text:span><text:span text:style-name="T845">OMON</text:span><text:span text:style-name="T865">IT</text:span><text:span text:style-name="T845">ORAME</text:span><text:span text:style-name="T865">NT</text:span><text:span text:style-name="T845">O</text:span><text:span text:style-name="T866">,</text:span></text:p>
            <text:p text:style-name="P764"><text:span text:style-name="T845">contendo:</text:span><text:span text:style-name="T845"/></text:p>
            <text:list text:style-name="WWNum18">
              <text:list-item>
                <text:p text:style-name="P765"><text:span text:style-name="T837">1</text:span><text:span text:style-name="T836">(um)</text:span><text:span text:style-name="T867"> </text:span><text:span text:style-name="T836">x</text:span><text:span text:style-name="T868"> </text:span><text:span text:style-name="T836">VIDEOWALL </text:span><text:span text:style-name="T869">4x4</text:span></text:p>
              </text:list-item>
              <text:list-item>
                <text:p text:style-name="P766"><text:span text:style-name="T846">4(qualro)</text:span><text:span text:style-name="T870"> </text:span><text:span text:style-name="T871">x</text:span><text:span text:style-name="T872"> </text:span><text:span text:style-name="T847">CONSOLE</text:span><text:span text:style-name="T873"> </text:span><text:span text:style-name="T846">TECNICO</text:span><text:span text:style-name="T874"> </text:span><text:span text:style-name="T846">PARA</text:span><text:span text:style-name="T875"> </text:span><text:span text:style-name="T846">1</text:span><text:span text:style-name="T847">(UM)</text:span><text:span text:style-name="T876"> </text:span><text:span text:style-name="T877">OPERACOR</text:span></text:p>
              </text:list-item>
              <text:list-item>
                <text:p text:style-name="P767"><text:span text:style-name="T847">4(quatro)</text:span><text:span text:style-name="T878"> </text:span><text:span text:style-name="T847">x</text:span><text:span text:style-name="T878"> </text:span><text:span text:style-name="T846">ESTAÇÃO</text:span><text:span text:style-name="T848"> </text:span><text:span text:style-name="T846">DE</text:span><text:span text:style-name="T848"> </text:span><text:span text:style-name="T846">PESQUISA,</text:span><text:span text:style-name="T848"> </text:span><text:span text:style-name="T847">OPERAÇÃO</text:span><text:span text:style-name="T879"> </text:span><text:span text:style-name="T846">E</text:span><text:span text:style-name="T848"> </text:span><text:span text:style-name="T880">SUPERVISÃO</text:span></text:p>
              </text:list-item>
              <text:list-item>
                <text:p text:style-name="P768"><text:span text:style-name="T846">1</text:span><text:span text:style-name="T847">(um)</text:span><text:span text:style-name="T881"> </text:span><text:span text:style-name="T847">x</text:span><text:span text:style-name="T882"> </text:span><text:span text:style-name="T847">SWITCH</text:span><text:span text:style-name="T883"> </text:span><text:span text:style-name="T884">CORE</text:span></text:p>
              </text:list-item>
              <text:list-item>
                <text:p text:style-name="P769"><text:span text:style-name="T852">2(dois)</text:span><text:span text:style-name="T885"> </text:span><text:span text:style-name="T852">x</text:span><text:span text:style-name="T886"> </text:span><text:span text:style-name="T850">RACK</text:span><text:span text:style-name="T887"> </text:span><text:span text:style-name="T851">SERVIDORES</text:span></text:p>
              </text:list-item>
              <text:list-item>
                <text:p text:style-name="P770"><text:span text:style-name="T847">1(um)</text:span><text:span text:style-name="T888"> </text:span><text:span text:style-name="T847">x</text:span><text:span text:style-name="T889"> </text:span><text:span text:style-name="T846">NOBREAK</text:span><text:span text:style-name="T890"> </text:span><text:span text:style-name="T884">20KVA</text:span></text:p>
              </text:list-item>
              <text:list-item>
                <text:p text:style-name="P771"><text:span text:style-name="T846">1(um)</text:span><text:span text:style-name="T891"> </text:span><text:span text:style-name="T847">x</text:span><text:span text:style-name="T892"> </text:span><text:span text:style-name="T847">SISTEMA</text:span><text:span text:style-name="T893"> </text:span><text:span text:style-name="T846">DE</text:span><text:span text:style-name="T894"> </text:span><text:span text:style-name="T846">ENERGIA</text:span><text:span text:style-name="T895"> </text:span><text:span text:style-name="T847">ALTERNATIVA</text:span><text:span text:style-name="T896"> </text:span><text:span text:style-name="T846">-</text:span><text:span text:style-name="T848"> </text:span><text:span text:style-name="T847">GRUPO</text:span><text:span text:style-name="T878"> </text:span><text:span text:style-name="T846">MOTO</text:span><text:span text:style-name="T897"> </text:span><text:span text:style-name="T847">GERADOR</text:span></text:p>
              </text:list-item>
              <text:list-item>
                <text:p text:style-name="P772"><text:span text:style-name="T847">4(quatro)</text:span><text:span text:style-name="T898"> </text:span><text:span text:style-name="T847">x</text:span><text:span text:style-name="T899"> </text:span><text:span text:style-name="T847">AR </text:span><text:span text:style-name="T880">CONDICIONADO</text:span></text:p>
              </text:list-item>
              <text:list-item>
                <text:p text:style-name="P773"><text:span text:style-name="T847">1(um)</text:span><text:span text:style-name="T881"> </text:span><text:span text:style-name="T871">x</text:span><text:span text:style-name="T900"> </text:span><text:span text:style-name="T847">SOFTWARE</text:span><text:span text:style-name="T901"> </text:span><text:span text:style-name="T847">SISTEMA</text:span><text:span text:style-name="T883"> </text:span><text:span text:style-name="T846">DE </text:span><text:span text:style-name="T847">CONTROLE</text:span><text:span text:style-name="T902"> </text:span><text:span text:style-name="T846">DE</text:span><text:span text:style-name="T897"> </text:span><text:span text:style-name="T880">ACESSO</text:span></text:p>
              </text:list-item>
              <text:list-item>
                <text:p text:style-name="P774"><text:span text:style-name="T852">1(um)</text:span><text:span text:style-name="T903"> </text:span><text:span text:style-name="T852">x</text:span><text:span text:style-name="T904"> </text:span><text:span text:style-name="T852">CONTROLADORA</text:span><text:span text:style-name="T905"> </text:span><text:span text:style-name="T852">CENTRAL</text:span><text:span text:style-name="T906"> </text:span><text:span text:style-name="T850">DO</text:span><text:span text:style-name="T907"> </text:span><text:span text:style-name="T852">SISTEMA</text:span><text:span text:style-name="T908"> </text:span><text:span text:style-name="T850">DE</text:span><text:span text:style-name="T909"> </text:span><text:span text:style-name="T850">CONTROLE DE </text:span><text:span text:style-name="T852">ACESSO</text:span></text:p>
              </text:list-item>
              <text:list-item>
                <text:p text:style-name="P775"><text:span text:style-name="T846">1</text:span><text:span text:style-name="T847">(um)</text:span><text:span text:style-name="T910"> </text:span><text:span text:style-name="T847">x MÓDULO</text:span><text:span text:style-name="T911"> </text:span><text:span text:style-name="T617">INTERFACE</text:span><text:span text:style-name="T912"> </text:span><text:span text:style-name="T846">PARA</text:span><text:span text:style-name="T913"> </text:span><text:span text:style-name="T846">DOIS </text:span><text:span text:style-name="T617">LEITORES</text:span><text:span text:style-name="T912"> </text:span><text:span text:style-name="T846">DO</text:span><text:span text:style-name="T848"> </text:span><text:span text:style-name="T847">SISTEMA </text:span><text:span text:style-name="T846">DE </text:span><text:span text:style-name="T847">CONTROLE </text:span><text:span text:style-name="T846">DE ACESSO</text:span></text:p>
              </text:list-item>
              <text:list-item>
                <text:p text:style-name="P776"><text:span text:style-name="T851">2(dois)</text:span><text:span text:style-name="T914"> </text:span><text:span text:style-name="T851">x</text:span><text:span text:style-name="T915"> </text:span><text:span text:style-name="T685">LEITORA</text:span><text:span text:style-name="T916"> </text:span><text:span text:style-name="T853">BIOMETRICA</text:span></text:p>
              </text:list-item>
              <text:list-item>
                <text:p text:style-name="P777"><text:span text:style-name="T837">1</text:span><text:span text:style-name="T836">(um) x </text:span><text:span text:style-name="T837">Kit </text:span><text:span text:style-name="T836">com materiais </text:span><text:span text:style-name="T837">de fixação</text:span><text:span text:style-name="T917">, </text:span><text:span text:style-name="T836">acabamento e</text:span><text:span text:style-name="T838"> </text:span><text:span text:style-name="T918">identificação,</text:span><text:span text:style-name="T919"> </text:span><text:span text:style-name="T836">inclusive</text:span><text:span text:style-name="T843"> </text:span><text:span text:style-name="T836">cabeamento </text:span><text:span text:style-name="T920">l</text:span><text:span text:style-name="T836">óg</text:span><text:span text:style-name="T918">i</text:span><text:span text:style-name="T836">co</text:span><text:span text:style-name="T869"> </text:span><text:span text:style-name="T837">FTP</text:span><text:span text:style-name="T844"> </text:span><text:span text:style-name="T837">e</text:span><text:span text:style-name="T921"> </text:span><text:span text:style-name="T836">cabeamento</text:span><text:span text:style-name="T838"> </text:span><text:span text:style-name="T845">elétrico</text:span><text:span text:style-name="T836"> </text:span><text:span text:style-name="T845">de</text:span><text:span text:style-name="T841"> </text:span><text:span text:style-name="T842">interligação</text:span><text:span text:style-name="T837"> </text:span><text:span text:style-name="T845">dos</text:span><text:span text:style-name="T840"> </text:span><text:span text:style-name="T845">equipamentos</text:span></text:p>
              </text:list-item>
            </text:list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61"/>
            <text:p text:style-name="P778"><text:span text:style-name="T849">UND</text:span><text:span text:style-name="T860">.</text:span></text:p>
          </table:table-cell>
          <table:table-cell table:style-name="Table18.A1" office:value-type="string">
            <text:p text:style-name="P630"/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61"/>
            <text:p text:style-name="P758"><text:span text:style-name="T850">R$</text:span><text:span text:style-name="T849"> </text:span><text:span text:style-name="T851">7.670,00</text:span></text:p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61"/>
            <text:p text:style-name="P779"><text:span text:style-name="T846">R$</text:span><text:span text:style-name="T897"> </text:span><text:span text:style-name="T880">7.670,00</text:span></text:p>
          </table:table-cell>
        </table:table-row>
        <table:table-row table:style-name="Table18.2">
          <table:table-cell table:style-name="Table18.A1" table:number-columns-spanned="6" office:value-type="string">
            <text:p text:style-name="P6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8.2">
          <table:table-cell table:style-name="Table18.A1" table:number-columns-spanned="6" office:value-type="string">
            <text:p text:style-name="P780"><text:span text:style-name="T683">ITENS DA</text:span><text:span text:style-name="T922"> </text:span><text:span text:style-name="T850">SALA</text:span><text:span text:style-name="T923"> </text:span><text:span text:style-name="T683">DE</text:span><text:span text:style-name="T924"> </text:span><text:span text:style-name="T683">GESTÃO</text:span><text:span text:style-name="T855"> </text:span><text:span text:style-name="T683">DE</text:span><text:span text:style-name="T925"> </text:span><text:span text:style-name="T685">CRISE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8.2">
          <table:table-cell table:style-name="Table18.A1" table:number-columns-spanned="6" office:value-type="string">
            <text:p text:style-name="P781"><text:span text:style-name="T685">ITENS</text:span><text:span text:style-name="T857"> </text:span><text:span text:style-name="T685">DO</text:span><text:span text:style-name="T857"> </text:span><text:span text:style-name="T685">CERCO</text:span><text:span text:style-name="T926"> </text:span><text:span text:style-name="T685">ELETRONIC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8.7"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82"/>
            <text:p text:style-name="P783"><text:span text:style-name="T927">1.13</text:span><text:span text:style-name="T927"/></text:p>
          </table:table-cell>
          <table:table-cell table:style-name="Table18.A1" office:value-type="string">
            <text:p text:style-name="P784"><text:span text:style-name="T836">Serviços continuados de </text:span><text:span text:style-name="T837">locação </text:span><text:span text:style-name="T836">contemplando serviços de</text:span><text:span text:style-name="T838"> </text:span><text:span text:style-name="T836">manutenção (preventiva e corretiva) </text:span><text:span text:style-name="T837">e </text:span><text:span text:style-name="T836">suporte técnico na</text:span><text:span text:style-name="T838"> </text:span><text:span text:style-name="T836">modalidade 24x7 (vinte e</text:span><text:span text:style-name="T840"> </text:span><text:span text:style-name="T837">quatro </text:span><text:span text:style-name="T836">horas</text:span><text:span text:style-name="T840"> </text:span><text:span text:style-name="T837">por</text:span><text:span text:style-name="T842"> </text:span><text:span text:style-name="T836">dia</text:span><text:span text:style-name="T843"> </text:span><text:span text:style-name="T836">e sete</text:span><text:span text:style-name="T843"> </text:span><text:span text:style-name="T836">dias</text:span><text:span text:style-name="T840"> </text:span><text:span text:style-name="T836">por</text:span><text:span text:style-name="T838"> </text:span><text:span text:style-name="T836">semana)</text:span><text:span text:style-name="T867"> </text:span><text:span text:style-name="T836">para</text:span><text:span text:style-name="T869"> </text:span><text:span text:style-name="T836">Solução</text:span><text:span text:style-name="T868"> </text:span><text:span text:style-name="T836">de</text:span><text:span text:style-name="T868"> </text:span><text:span text:style-name="T836">Análises</text:span><text:span text:style-name="T868"> </text:span><text:span text:style-name="T836">e</text:span><text:span text:style-name="T868"> </text:span><text:span text:style-name="T920">Inteligência,</text:span><text:span text:style-name="T928"> </text:span><text:span text:style-name="T836">contendo:</text:span></text:p>
            <text:list text:style-name="WWNum19">
              <text:list-item>
                <text:p text:style-name="P785"><text:span text:style-name="T852">1(uma)</text:span><text:span text:style-name="T929"> </text:span><text:span text:style-name="T852">x</text:span><text:span text:style-name="T930"> </text:span><text:span text:style-name="T852">SOFTWARE</text:span><text:span text:style-name="T929"> </text:span><text:span text:style-name="T850">DE</text:span><text:span text:style-name="T931"> </text:span><text:span text:style-name="T852">ANALISES</text:span><text:span text:style-name="T932"> </text:span><text:span text:style-name="T850">E</text:span><text:span text:style-name="T933"> </text:span><text:span text:style-name="T685">INTELIGÊNCIA</text:span></text:p>
              </text:list-item>
            </text:list>
            <text:p text:style-name="P786"><text:span text:style-name="T836">(Licença</text:span><text:span text:style-name="T843"> </text:span><text:span text:style-name="T836">completa</text:span><text:span text:style-name="T843"> </text:span><text:span text:style-name="T836">de</text:span><text:span text:style-name="T840"> </text:span><text:span text:style-name="T836">Software para</text:span><text:span text:style-name="T843"> </text:span><text:span text:style-name="T837">no</text:span><text:span text:style-name="T844"> </text:span><text:span text:style-name="T836">mínimo</text:span><text:span text:style-name="T843"> </text:span><text:span text:style-name="T836">1500</text:span><text:span text:style-name="T843"> </text:span><text:span text:style-name="T836">veículos</text:span><text:span text:style-name="T838"> </text:span><text:span text:style-name="T836">por</text:span><text:span text:style-name="T868"> </text:span><text:span text:style-name="T836">minuto</text:span><text:span text:style-name="T868"> </text:span><text:span text:style-name="T836">e</text:span><text:span text:style-name="T841"> </text:span><text:span text:style-name="T836">16</text:span><text:span text:style-name="T868"> </text:span><text:span text:style-name="T836">usuários</text:span><text:span text:style-name="T868"> </text:span><text:span text:style-name="T836">simultâneos)</text:span></text:p>
            <text:list text:continue-numbering="true" text:style-name="WWNum19">
              <text:list-item>
                <text:p text:style-name="P787"><text:span text:style-name="T847">1(um)</text:span><text:span text:style-name="T934"> </text:span><text:span text:style-name="T847">x</text:span><text:span text:style-name="T934"> </text:span><text:span text:style-name="T847">SERVIDOR</text:span><text:span text:style-name="T935"> </text:span><text:span text:style-name="T846">DE</text:span><text:span text:style-name="T936"> </text:span><text:span text:style-name="T846">GERENCIA</text:span><text:span text:style-name="T937"> </text:span><text:span text:style-name="T846">E</text:span><text:span text:style-name="T938"> </text:span><text:span text:style-name="T846">BANCO</text:span><text:span text:style-name="T939"> </text:span><text:span text:style-name="T846">DE</text:span><text:span text:style-name="T939"> </text:span><text:span text:style-name="T846">DADOS</text:span><text:span text:style-name="T848"> </text:span><text:span text:style-name="T846">DO </text:span><text:span text:style-name="T847">SOFTWARE </text:span><text:span text:style-name="T846">DE </text:span><text:span text:style-name="T847">ANALISES </text:span><text:span text:style-name="T846">E </text:span><text:span text:style-name="T617">INTELIGENCIA</text:span></text:p>
              </text:list-item>
              <text:list-item>
                <text:p text:style-name="P788"><text:span text:style-name="T851">1</text:span><text:span text:style-name="T854">(um) </text:span><text:span text:style-name="T851">x</text:span><text:span text:style-name="T861"> </text:span><text:span text:style-name="T851">SERVIDOR</text:span><text:span text:style-name="T940"> </text:span><text:span text:style-name="T853">DE</text:span><text:span text:style-name="T887"> </text:span><text:span text:style-name="T851">ARMAZENAMENTO</text:span><text:span text:style-name="T941"> </text:span><text:span text:style-name="T854">(STORAGE)</text:span><text:span text:style-name="T942"> </text:span><text:span text:style-name="T853">DO</text:span><text:span text:style-name="T909"> </text:span><text:span text:style-name="T852">SOFTWARE </text:span><text:span text:style-name="T850">DE</text:span><text:span text:style-name="T833"> </text:span><text:span text:style-name="T852">ANALISES </text:span><text:span text:style-name="T683">E</text:span><text:span text:style-name="T943"> </text:span><text:span text:style-name="T683">INTELIGENCIA</text:span></text:p>
              </text:list-item>
            </text:list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89"/>
            <text:p text:style-name="P756"><text:span text:style-name="T944">UNO.</text:span><text:span text:style-name="T944"/></text:p>
          </table:table-cell>
          <table:table-cell table:style-name="Table18.A1" office:value-type="string">
            <text:p text:style-name="P630"/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82"/>
            <text:p text:style-name="P790"><text:span text:style-name="T850">R$</text:span><text:span text:style-name="T833"> </text:span><text:span text:style-name="T851">49.970</text:span><text:span text:style-name="T793">,</text:span><text:span text:style-name="T851">00</text:span></text:p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89"/>
            <text:p text:style-name="P791"><text:span text:style-name="T852">R$</text:span><text:span text:style-name="T835"> </text:span><text:span text:style-name="T851">49.970,00</text:span></text:p>
          </table:table-cell>
        </table:table-row>
        <table:table-row table:style-name="Table18.8"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92"/>
            <text:p text:style-name="P793"><text:span text:style-name="T861">1.14</text:span><text:span text:style-name="T861"/></text:p>
          </table:table-cell>
          <table:table-cell table:style-name="Table18.A1" office:value-type="string">
            <text:p text:style-name="P794"><text:span text:style-name="T836">Serviços continuados de </text:span><text:span text:style-name="T837">locaçao </text:span><text:span text:style-name="T836">contemplando serviços de</text:span><text:span text:style-name="T838"> </text:span><text:span text:style-name="T836">manutenção (preventiva e corretiva) </text:span><text:span text:style-name="T837">e </text:span><text:span text:style-name="T836">suporte técnico na</text:span><text:span text:style-name="T838"> </text:span><text:span text:style-name="T836">modalidade 24x7 (vinte e</text:span><text:span text:style-name="T840"> </text:span><text:span text:style-name="T837">quatro </text:span><text:span text:style-name="T836">horas</text:span><text:span text:style-name="T841"> </text:span><text:span text:style-name="T837">por</text:span><text:span text:style-name="T842"> </text:span><text:span text:style-name="T836">dia e sete</text:span><text:span text:style-name="T843"> </text:span><text:span text:style-name="T836">dias</text:span><text:span text:style-name="T840"> </text:span><text:span text:style-name="T837">por</text:span><text:span text:style-name="T839"> </text:span><text:span text:style-name="T836">semana)</text:span><text:span text:style-name="T867"> </text:span><text:span text:style-name="T836">para</text:span><text:span text:style-name="T868"> </text:span><text:span text:style-name="T837">Estrutura</text:span><text:span text:style-name="T844"> </text:span><text:span text:style-name="T920">Base</text:span><text:span text:style-name="T945"> </text:span><text:span text:style-name="T836">para</text:span><text:span text:style-name="T868"> </text:span><text:span text:style-name="T836">ponto</text:span><text:span text:style-name="T868"> </text:span><text:span text:style-name="T836">de</text:span><text:span text:style-name="T868"> </text:span><text:span text:style-name="T836">coleta,</text:span><text:span text:style-name="T868"> </text:span><text:span text:style-name="T836">contendo:</text:span></text:p>
            <text:list text:style-name="WWNum20">
              <text:list-item>
                <text:p text:style-name="P795"><text:span text:style-name="T847">1(um) </text:span><text:span text:style-name="T871">x </text:span><text:span text:style-name="T846">RACK DE USO EXTERNO PARA PONTO DE</text:span><text:span text:style-name="T848"> </text:span><text:span text:style-name="T847">COLETA</text:span><text:span text:style-name="T946"> </text:span><text:span text:style-name="T846">E </text:span><text:span text:style-name="T847">CAPTURA </text:span><text:span text:style-name="T846">DE PLACAS</text:span></text:p>
              </text:list-item>
              <text:list-item>
                <text:p text:style-name="P796"><text:span text:style-name="T852">1(um) x </text:span><text:span text:style-name="T850">DISPOSITIVO </text:span><text:span text:style-name="T852">CONTRA </text:span><text:span text:style-name="T683">INTERRUPÇÃO </text:span><text:span text:style-name="T850">DE</text:span><text:span text:style-name="T909"> </text:span><text:span text:style-name="T850">ENERGIA DE BORDA PARA PONTO DE </text:span><text:span text:style-name="T852">COLETA </text:span><text:span text:style-name="T850">E</text:span><text:span text:style-name="T909"> </text:span><text:span text:style-name="T852">CAPTURA DE </text:span><text:span text:style-name="T850">PLACAS</text:span></text:p>
              </text:list-item>
              <text:list-item>
                <text:p text:style-name="P797"><text:span text:style-name="T847">1(um) x SWITCH </text:span><text:span text:style-name="T846">DE </text:span><text:span text:style-name="T847">BORDA </text:span><text:span text:style-name="T846">PARA PONTO DE </text:span><text:span text:style-name="T847">COLETA </text:span><text:span text:style-name="T846">E</text:span><text:span text:style-name="T848"> </text:span><text:span text:style-name="T846">CAPTURA DE PLACAS</text:span></text:p>
              </text:list-item>
              <text:list-item>
                <text:p text:style-name="P798"><text:span text:style-name="T846">1(um)</text:span><text:span text:style-name="T947"> </text:span><text:span text:style-name="T871">x </text:span><text:span text:style-name="T847">SERVIDOR</text:span><text:span text:style-name="T948"> </text:span><text:span text:style-name="T846">DE</text:span><text:span text:style-name="T949"> </text:span><text:span text:style-name="T846">BORDA</text:span><text:span text:style-name="T947"> </text:span><text:span text:style-name="T846">PARA</text:span><text:span text:style-name="T890"> </text:span><text:span text:style-name="T846">PONTO</text:span><text:span text:style-name="T890"> </text:span><text:span text:style-name="T846">DE </text:span><text:span text:style-name="T847">COLETA</text:span><text:span text:style-name="T878"> </text:span><text:span text:style-name="T846">E CAPTURA DE PLACAS</text:span></text:p>
              </text:list-item>
              <text:list-item>
                <text:p text:style-name="P799"><text:span text:style-name="T846">1(um)</text:span><text:span text:style-name="T950"> </text:span><text:span text:style-name="T871">x </text:span><text:span text:style-name="T847">SOFTWARE </text:span><text:span text:style-name="T846">DE </text:span><text:span text:style-name="T847">BORDA</text:span><text:span text:style-name="T951"> </text:span><text:span text:style-name="T846">PARA</text:span><text:span text:style-name="T870"> </text:span><text:span text:style-name="T846">PONTO</text:span><text:span text:style-name="T952"> </text:span><text:span text:style-name="T846">DE</text:span><text:span text:style-name="T897"> </text:span><text:span text:style-name="T847">COLETA</text:span><text:span text:style-name="T878"> </text:span><text:span text:style-name="T846">E CAPTURA DE PLACAS</text:span></text:p>
              </text:list-item>
              <text:list-item>
                <text:p text:style-name="P800"><text:span text:style-name="T837">1</text:span><text:span text:style-name="T836">(um) x </text:span><text:span text:style-name="T837">Kit </text:span><text:span text:style-name="T836">com materiais de </text:span><text:span text:style-name="T837">fixação</text:span><text:span text:style-name="T917">, </text:span><text:span text:style-name="T836">acabamento e</text:span><text:span text:style-name="T838"> </text:span><text:span text:style-name="T836">identificação,</text:span><text:span text:style-name="T867"> </text:span><text:span text:style-name="T836">inclusive</text:span><text:span text:style-name="T841"> </text:span><text:span text:style-name="T836">cabeamento</text:span><text:span text:style-name="T845"> </text:span><text:span text:style-name="T920">lógico</text:span><text:span text:style-name="T953"> </text:span><text:span text:style-name="T837">FTP</text:span><text:span text:style-name="T921"> </text:span><text:span text:style-name="T837">e</text:span><text:span text:style-name="T954"> </text:span><text:span text:style-name="T836">cabeamento</text:span><text:span text:style-name="T838"> </text:span><text:span text:style-name="T845">elétrico de</text:span><text:span text:style-name="T841"> </text:span><text:span text:style-name="T842">interligação</text:span><text:span text:style-name="T955"> </text:span><text:span text:style-name="T845">dos</text:span><text:span text:style-name="T840"> </text:span><text:span text:style-name="T845">equipamentos</text:span></text:p>
              </text:list-item>
              <text:list-item>
                <text:p text:style-name="P801"><text:span text:style-name="T836">1(um)</text:span><text:span text:style-name="T868"> </text:span><text:span text:style-name="T836">x</text:span><text:span text:style-name="T868"> </text:span><text:span text:style-name="T920">link</text:span><text:span text:style-name="T945"> </text:span><text:span text:style-name="T836">de</text:span><text:span text:style-name="T868"> </text:span><text:span text:style-name="T836">dados</text:span><text:span text:style-name="T868"> </text:span><text:span text:style-name="T836">SCM</text:span><text:span text:style-name="T868"> </text:span><text:span text:style-name="T836">100%</text:span><text:span text:style-name="T869"> </text:span><text:span text:style-name="T836">fibra</text:span><text:span text:style-name="T867"> </text:span><text:span text:style-name="T836">óptica</text:span><text:span text:style-name="T867"> </text:span><text:span text:style-name="T836">com</text:span><text:span text:style-name="T868"> </text:span><text:span text:style-name="T836">velocidade</text:span><text:span text:style-name="T838"> </text:span><text:span text:style-name="T836">de download e upload de 100Mbps</text:span><text:span text:style-name="T917">, </text:span><text:span text:style-name="T836">contendo todos os</text:span><text:span text:style-name="T838"> </text:span><text:span text:style-name="T836">materiais e</text:span><text:span text:style-name="T845"> </text:span><text:span text:style-name="T836">equipamentos necessários </text:span><text:span text:style-name="T837">para </text:span><text:span text:style-name="T836">a </text:span><text:span text:style-name="T837">interligação </text:span><text:span text:style-name="T836">de</text:span><text:span text:style-name="T838"> </text:span><text:span text:style-name="T837">telecomunicações </text:span><text:span text:style-name="T836">até </text:span><text:span text:style-name="T837">o </text:span><text:span text:style-name="T836">datacenter da </text:span><text:span text:style-name="T837">Central </text:span><text:span text:style-name="T836">de</text:span><text:span text:style-name="T838"> </text:span><text:span text:style-name="T836">Videomonitoramento</text:span><text:span text:style-name="T868"> </text:span><text:span text:style-name="T836">do</text:span><text:span text:style-name="T868"> </text:span><text:span text:style-name="T836">Município</text:span></text:p>
              </text:list-item>
            </text:list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92"/>
            <text:p text:style-name="P802"><text:span text:style-name="T846">BASE</text:span><text:span text:style-name="T956"> </text:span><text:span text:style-name="T846">PARA</text:span><text:span text:style-name="T848"> </text:span><text:span text:style-name="T847">PONTO</text:span><text:span text:style-name="T957"> </text:span><text:span text:style-name="T846">DE</text:span><text:span text:style-name="T848"> </text:span><text:span text:style-name="T880">COLETA</text:span></text:p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92"/>
            <text:p text:style-name="P803"><text:span text:style-name="T835">20</text:span><text:span text:style-name="T835"/></text:p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804"/>
            <text:p text:style-name="P805"><text:span text:style-name="T850">R$</text:span><text:span text:style-name="T833"> </text:span><text:span text:style-name="T851">1.650,00</text:span></text:p>
          </table:table-cell>
          <table:table-cell table:style-name="Table18.A1" office:value-type="string"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754"/>
            <text:p text:style-name="P804"/>
            <text:p text:style-name="P806"><text:span text:style-name="T852">R$</text:span><text:span text:style-name="T861"> </text:span><text:span text:style-name="T851">33.000,00</text:span></text:p>
          </table:table-cell>
        </table:table-row>
        <table:table-row table:style-name="Table18.9">
          <table:table-cell table:style-name="Table18.A1" office:value-type="string">
            <text:p text:style-name="P807"><text:span text:style-name="T861">1.15</text:span><text:span text:style-name="T861"/></text:p>
          </table:table-cell>
          <table:table-cell table:style-name="Table18.A1" office:value-type="string">
            <text:p text:style-name="P808"><text:span text:style-name="T836">Serviços continuados </text:span><text:span text:style-name="T837">de locação </text:span><text:span text:style-name="T836">contemplando serviços de</text:span><text:span text:style-name="T838"> </text:span><text:span text:style-name="T836">manutenção (preventiva </text:span><text:span text:style-name="T837">e </text:span><text:span text:style-name="T836">corretiva) </text:span><text:span text:style-name="T837">e </text:span><text:span text:style-name="T836">suporte técnico </text:span><text:span text:style-name="T837">na</text:span><text:span text:style-name="T839"> </text:span><text:span text:style-name="T836">modalidade 24x7 (vinte</text:span><text:span text:style-name="T843"> </text:span><text:span text:style-name="T836">e </text:span><text:span text:style-name="T837">quatro horas</text:span><text:span text:style-name="T844"> </text:span><text:span text:style-name="T836">por</text:span><text:span text:style-name="T841"> </text:span><text:span text:style-name="T836">dia</text:span><text:span text:style-name="T843"> </text:span><text:span text:style-name="T836">e sete</text:span><text:span text:style-name="T845"> </text:span><text:span text:style-name="T836">dias</text:span><text:span text:style-name="T869"> </text:span><text:span text:style-name="T836">por</text:span><text:span text:style-name="T838"> </text:span><text:span text:style-name="T836">semana)</text:span><text:span text:style-name="T845"> </text:span><text:span text:style-name="T836">para</text:span><text:span text:style-name="T843"> </text:span><text:span text:style-name="T836">1(UMA) </text:span><text:span text:style-name="T837">Faixa</text:span><text:span text:style-name="T844"> </text:span><text:span text:style-name="T837">de</text:span><text:span text:style-name="T954"> </text:span><text:span text:style-name="T837">Rolamento</text:span><text:span text:style-name="T842"> </text:span><text:span text:style-name="T836">(PISTA)</text:span><text:span text:style-name="T840"> </text:span><text:span text:style-name="T836">para</text:span><text:span text:style-name="T840"> </text:span><text:span text:style-name="T837">Ponto</text:span><text:span text:style-name="T839"> </text:span><text:span text:style-name="T836">de</text:span><text:span text:style-name="T868"> </text:span><text:span text:style-name="T836">coleta</text:span><text:span text:style-name="T868"> </text:span><text:span text:style-name="T836">de</text:span><text:span text:style-name="T868"> </text:span><text:span text:style-name="T836">placas</text:span><text:span text:style-name="T868"> </text:span><text:span text:style-name="T836">de</text:span><text:span text:style-name="T868"> </text:span><text:span text:style-name="T836">veículos</text:span><text:span text:style-name="T868"> </text:span><text:span text:style-name="T836">automotores</text:span><text:span text:style-name="T958">,</text:span><text:span text:style-name="T959"> </text:span><text:span text:style-name="T836">contendo:</text:span></text:p>
            <text:list text:style-name="WWNum21">
              <text:list-item>
                <text:p text:style-name="P809"><text:span text:style-name="T846">1(uma)</text:span><text:span text:style-name="T870"> </text:span><text:span text:style-name="T847">x</text:span><text:span text:style-name="T889"> </text:span><text:span text:style-name="T847">CONTROLADORA</text:span><text:span text:style-name="T960"> </text:span><text:span text:style-name="T846">DE</text:span><text:span text:style-name="T961"> </text:span><text:span text:style-name="T617">LOOP</text:span><text:span text:style-name="T857"> </text:span><text:span text:style-name="T617">INDUTIVO</text:span><text:span text:style-name="T962"> </text:span><text:span text:style-name="T847">2</text:span><text:span text:style-name="T880"> CANAIS</text:span></text:p>
              </text:list-item>
              <text:list-item>
                <text:p text:style-name="P810"><text:span text:style-name="T617">1</text:span><text:span text:style-name="T847">(um)</text:span><text:span text:style-name="T963"> </text:span><text:span text:style-name="T847">x</text:span><text:span text:style-name="T878"> </text:span><text:span text:style-name="T846">CÃMERA</text:span><text:span text:style-name="T964"> </text:span><text:span text:style-name="T846">PARA</text:span><text:span text:style-name="T965"> </text:span><text:span text:style-name="T847">CAPTURA</text:span><text:span text:style-name="T966"> </text:span><text:span text:style-name="T846">DE</text:span><text:span text:style-name="T848"> </text:span><text:span text:style-name="T846">PLACAS</text:span><text:span text:style-name="T848"> </text:span><text:span text:style-name="T846">DE</text:span><text:span text:style-name="T848"> </text:span><text:span text:style-name="T847">VEÍCULOS</text:span><text:span text:style-name="T967"> </text:span><text:span text:style-name="T847">AUTOMOTORES</text:span></text:p>
              </text:list-item>
              <text:list-item>
                <text:p text:style-name="P811"><text:span text:style-name="T837">1</text:span><text:span text:style-name="T836">(um)</text:span><text:span text:style-name="T841"> </text:span><text:span text:style-name="T836">x</text:span><text:span text:style-name="T840"> </text:span><text:span text:style-name="T842">LUMINADOR</text:span></text:p>
              </text:list-item>
              <text:list-item>
                <text:p text:style-name="P812"><text:span text:style-name="T852">1(ums)</text:span><text:span text:style-name="T885"> </text:span><text:span text:style-name="T852">x</text:span><text:span text:style-name="T886"> </text:span><text:span text:style-name="T850">LAÇO</text:span><text:span text:style-name="T887"> </text:span><text:span text:style-name="T685">INDUTIVO</text:span></text:p>
              </text:list-item>
              <text:list-item>
                <text:p text:style-name="P813"><text:span text:style-name="T852">1(um)</text:span><text:span text:style-name="T835"> </text:span><text:span text:style-name="T852">x</text:span><text:span text:style-name="T861"> </text:span><text:span text:style-name="T850">POSTE</text:span><text:span text:style-name="T968"> </text:span><text:span text:style-name="T852">6</text:span><text:span text:style-name="T762">,</text:span><text:span text:style-name="T852">5</text:span><text:span text:style-name="T969"> </text:span><text:span text:style-name="T851">METROS</text:span></text:p>
              </text:list-item>
            </text:list>
          </table:table-cell>
          <table:table-cell table:style-name="Table18.A1" office:value-type="string">
            <text:p text:style-name="P814"><text:span text:style-name="T850">FAIXAS</text:span><text:span text:style-name="T887"> </text:span><text:span text:style-name="T850">DE</text:span><text:span text:style-name="T909"> </text:span><text:span text:style-name="T880">ROLAMENTO</text:span><text:span text:style-name="T970"> </text:span><text:span text:style-name="T851">(PISTA)</text:span></text:p>
          </table:table-cell>
          <table:table-cell table:style-name="Table18.A1" office:value-type="string">
            <text:p text:style-name="P815"><text:span text:style-name="T967">51</text:span><text:span text:style-name="T967"/></text:p>
          </table:table-cell>
          <table:table-cell table:style-name="Table18.A1" office:value-type="string">
            <text:p text:style-name="P816"><text:span text:style-name="T850">R$</text:span><text:span text:style-name="T833"> </text:span><text:span text:style-name="T851">1.890,00</text:span></text:p>
          </table:table-cell>
          <table:table-cell table:style-name="Table18.A1" office:value-type="string">
            <text:p text:style-name="P817"><text:span text:style-name="T852">R$</text:span><text:span text:style-name="T861"> </text:span><text:span text:style-name="T851">96.390,00</text:span></text:p>
          </table:table-cell>
        </table:table-row>
      </table:table>
      <text:p text:style-name="P818"/>
      <table:table table:name="Table19" table:style-name="Table19">
        <table:table-column table:style-name="Table19.A"/>
        <table:table-column table:style-name="Table19.B"/>
        <table:table-column table:style-name="Table19.C"/>
        <table:table-column table:style-name="Table19.D"/>
        <table:table-column table:style-name="Table19.E"/>
        <table:table-column table:style-name="Table19.F"/>
        <table:table-row table:style-name="Table19.1">
          <table:table-cell table:style-name="Table19.A1" office:value-type="string">
            <text:p text:style-name="P630"/>
          </table:table-cell>
          <table:table-cell table:style-name="Table19.A1" office:value-type="string">
            <text:list text:style-name="WWNum22">
              <text:list-item>
                <text:p text:style-name="P819"><text:span text:style-name="T836">1(um) x </text:span><text:span text:style-name="T837">Kit </text:span><text:span text:style-name="T836">com materiais de fixação</text:span><text:span text:style-name="T917">, </text:span><text:span text:style-name="T836">acabamento </text:span><text:span text:style-name="T837">e</text:span><text:span text:style-name="T839"> </text:span><text:span text:style-name="T837">identificação,</text:span><text:span text:style-name="T971"> </text:span><text:span text:style-name="T836">inclusive</text:span><text:span text:style-name="T841"> </text:span><text:span text:style-name="T836">cabeamento</text:span><text:span text:style-name="T840"> </text:span><text:span text:style-name="T837">lógico</text:span><text:span text:style-name="T844"> </text:span><text:span text:style-name="T837">FTP</text:span><text:span text:style-name="T954"> </text:span><text:span text:style-name="T836">e</text:span><text:span text:style-name="T868"> </text:span><text:span text:style-name="T836">cabeamento</text:span><text:span text:style-name="T838"> </text:span><text:span text:style-name="T845">elétrico</text:span><text:span text:style-name="T836"> </text:span><text:span text:style-name="T845">de</text:span><text:span text:style-name="T841"> </text:span><text:span text:style-name="T842">interligação</text:span><text:span text:style-name="T837"> </text:span><text:span text:style-name="T845">dos</text:span><text:span text:style-name="T840"> </text:span><text:span text:style-name="T845">equipamentos</text:span></text:p>
              </text:list-item>
            </text:list>
          </table:table-cell>
          <table:table-cell table:style-name="Table19.A1" office:value-type="string">
            <text:p text:style-name="P630"/>
          </table:table-cell>
          <table:table-cell table:style-name="Table19.A1" office:value-type="string">
            <text:p text:style-name="P630"/>
          </table:table-cell>
          <table:table-cell table:style-name="Table19.A1" office:value-type="string">
            <text:p text:style-name="P630"/>
          </table:table-cell>
          <table:table-cell table:style-name="Table19.A1" office:value-type="string">
            <text:p text:style-name="P630"/>
          </table:table-cell>
        </table:table-row>
        <table:table-row table:style-name="Table19.2">
          <table:table-cell table:style-name="Table19.A1" table:number-columns-spanned="5" office:value-type="string">
            <text:p text:style-name="P820"><text:span text:style-name="T837">VALOR</text:span><text:span text:style-name="T972"> </text:span><text:span text:style-name="T920">GLOBAL</text:span><text:span text:style-name="T973"> </text:span><text:span text:style-name="T842">MENSAL</text:span></text:p>
          </table:table-cell>
          <table:covered-table-cell/>
          <table:covered-table-cell/>
          <table:covered-table-cell/>
          <table:covered-table-cell/>
          <table:table-cell table:style-name="Table19.A1" office:value-type="string">
            <text:p text:style-name="P821"><text:span text:style-name="T920">R$</text:span><text:span text:style-name="T973"> </text:span><text:span text:style-name="T842">370.048,00</text:span></text:p>
          </table:table-cell>
        </table:table-row>
        <table:table-row table:style-name="Table19.2">
          <table:table-cell table:style-name="Table19.A1" table:number-columns-spanned="5" office:value-type="string">
            <text:p text:style-name="P822"><text:span text:style-name="T850">VALOR </text:span><text:span text:style-name="T683">GLOBAL</text:span><text:span text:style-name="T925"> </text:span><text:span text:style-name="T636">PARA</text:span><text:span text:style-name="T974"> </text:span><text:span text:style-name="T683">12</text:span><text:span text:style-name="T728"> </text:span><text:span text:style-name="T850">(DOZE)</text:span><text:span text:style-name="T923"> </text:span><text:span text:style-name="T853">MESES</text:span></text:p>
          </table:table-cell>
          <table:covered-table-cell/>
          <table:covered-table-cell/>
          <table:covered-table-cell/>
          <table:covered-table-cell/>
          <table:table-cell table:style-name="Table19.A1" office:value-type="string">
            <text:p text:style-name="P823"><text:span text:style-name="T636">R$</text:span><text:span text:style-name="T975"> </text:span><text:span text:style-name="T853">4.440.576,00</text:span></text:p>
          </table:table-cell>
        </table:table-row>
      </table:table>
      <text:p text:style-name="P824"><text:soft-page-break/><text:span text:style-name="T976">DATA</text:span><text:span text:style-name="T977"> </text:span><text:span text:style-name="T976">DA</text:span><text:span text:style-name="T978"> </text:span><text:span text:style-name="T976">ASSINATURA:</text:span><text:span text:style-name="T979"> </text:span><text:span text:style-name="T980">19/08/2026</text:span></text:p>
      <text:p text:style-name="P825"><text:span text:style-name="T981">SIGNATÁRIOS:</text:span><text:span text:style-name="T982"> </text:span><text:span text:style-name="T983">João</text:span><text:span text:style-name="T984"> </text:span><text:span text:style-name="T983">Antônio</text:span><text:span text:style-name="T985"> </text:span><text:span text:style-name="T983">Daroz</text:span><text:span text:style-name="T986"> </text:span><text:span text:style-name="T983">-</text:span><text:span text:style-name="T985"> </text:span><text:span text:style-name="T983">Secretário</text:span><text:span text:style-name="T987"> </text:span><text:span text:style-name="T983">Municipal</text:span><text:span text:style-name="T988"> </text:span><text:span text:style-name="T983">de</text:span><text:span text:style-name="T989"> </text:span><text:span text:style-name="T983">Segurança</text:span><text:span text:style-name="T987"> </text:span><text:span text:style-name="T983">e</text:span><text:span text:style-name="T989"> </text:span><text:span text:style-name="T983">Trânsito</text:span><text:span text:style-name="T990"> </text:span><text:span text:style-name="T983">Interino</text:span><text:span text:style-name="T991"> </text:span><text:span text:style-name="T983">e Janaina Fernandes de Oliveira - Sócia da Contratada</text:span></text:p>
      <text:p text:style-name="P826"><text:span text:style-name="T976">PROCESSO:</text:span><text:span text:style-name="T992"> </text:span><text:span text:style-name="T980">90353/2025</text:span></text:p>
      <text:p text:style-name="P827"/>
      <text:h text:style-name="P828" text:outline-level="6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EDUCAÇÃO</text:span></text:h>
      <text:p text:style-name="P829"/>
      <text:p text:style-name="P829"/>
      <text:p text:style-name="P830"/>
      <text:p text:style-name="P831"><text:span text:style-name="T456">Secretaria</text:span><text:span text:style-name="T458"> </text:span><text:span text:style-name="T456">Municipal</text:span><text:span text:style-name="T458"> </text:span><text:span text:style-name="T456">de</text:span><text:span text:style-name="T520"> </text:span><text:span text:style-name="T456">Educação</text:span><text:span text:style-name="T520"> </text:span><text:span text:style-name="T456">de</text:span><text:span text:style-name="T458"> </text:span><text:span text:style-name="T456">Cachoeiro</text:span><text:span text:style-name="T520"> </text:span><text:span text:style-name="T456">de</text:span><text:span text:style-name="T458"> </text:span><text:span text:style-name="T456">Itapemirim/ES Subsecretaria de Apoio e Planejamento Educacional – 2026</text:span></text:p>
      <text:p text:style-name="P571"/>
      <text:p text:style-name="P167"><text:span text:style-name="T993">EDITAL DE</text:span><text:span text:style-name="T994"> </text:span><text:span text:style-name="T993">CONVOCAÇÃO</text:span><text:span text:style-name="T994"> </text:span><text:span text:style-name="T993">DE</text:span><text:span text:style-name="T995"> </text:span><text:span text:style-name="T993">ASSEMBLEIA</text:span><text:span text:style-name="T996"> </text:span><text:span text:style-name="T993">GERAL</text:span></text:p>
      <text:p text:style-name="P832"><text:span text:style-name="T997">Conselhos</text:span><text:span text:style-name="T998"> </text:span><text:span text:style-name="T997">Comunitários</text:span><text:span text:style-name="T998"> </text:span><text:span text:style-name="T997">Escolares</text:span><text:span text:style-name="T999"> </text:span><text:span text:style-name="T997">das</text:span><text:span text:style-name="T999"> </text:span><text:span text:style-name="T997">Unidades</text:span><text:span text:style-name="T999"> </text:span><text:span text:style-name="T997">de</text:span><text:span text:style-name="T998"> </text:span><text:span text:style-name="T997">Ensino</text:span><text:span text:style-name="T999"> </text:span><text:span text:style-name="T997">da</text:span><text:span text:style-name="T998"> </text:span><text:span text:style-name="T997">Rede</text:span><text:span text:style-name="T998"> </text:span><text:span text:style-name="T997">Municipal de</text:span><text:span text:style-name="T999"> </text:span><text:span text:style-name="T997">Cachoeiro de Itapemirim – ES</text:span></text:p>
      <table:table table:name="Table20" table:style-name="Table20">
        <table:table-column table:style-name="Table20.A"/>
        <table:table-column table:style-name="Table20.B"/>
        <table:table-column table:style-name="Table20.C"/>
        <table:table-column table:style-name="Table20.D"/>
        <table:table-row table:style-name="Table20.1">
          <table:table-cell table:style-name="Table20.A1" office:value-type="string">
            <text:p text:style-name="P833"><text:span text:style-name="T1000">Nº</text:span><text:span text:style-name="T1000"/></text:p>
          </table:table-cell>
          <table:table-cell table:style-name="Table20.A1" office:value-type="string">
            <text:p text:style-name="P834"><text:span text:style-name="T457">Conselho</text:span><text:span text:style-name="T1001"> </text:span><text:span text:style-name="T457">Comunitário</text:span><text:span text:style-name="T1002"> </text:span><text:span text:style-name="T457">Escolar</text:span></text:p>
          </table:table-cell>
          <table:table-cell table:style-name="Table20.A1" table:number-columns-spanned="2" office:value-type="string">
            <text:p text:style-name="P835"><text:span text:style-name="T457">Assembleia</text:span><text:span text:style-name="T457"/></text:p>
          </table:table-cell>
          <table:covered-table-cell/>
        </table:table-row>
        <table:table-row table:style-name="Table20.2">
          <table:table-cell table:style-name="Table20.A1" office:value-type="string">
            <text:p text:style-name="P836"><text:span text:style-name="T1003">01</text:span><text:span text:style-name="T1003"/></text:p>
          </table:table-cell>
          <table:table-cell table:style-name="Table20.A1" office:value-type="string">
            <text:p text:style-name="P837"><text:span text:style-name="T521">EMEB</text:span><text:span text:style-name="T460"> </text:span><text:span text:style-name="T521">“Alberto</text:span><text:span text:style-name="T1004"> </text:span><text:span text:style-name="T459">Sartório”</text:span></text:p>
          </table:table-cell>
          <table:table-cell table:style-name="Table20.A1" office:value-type="string">
            <text:p text:style-name="P838"><text:span text:style-name="T1005">10/09/26</text:span><text:span text:style-name="T1005"/></text:p>
          </table:table-cell>
          <table:table-cell table:style-name="Table20.A1" office:value-type="string">
            <text:p text:style-name="P839"><text:span text:style-name="T1005">7h30m</text:span><text:span text:style-name="T1005"/></text:p>
          </table:table-cell>
        </table:table-row>
        <table:table-row table:style-name="Table20.3">
          <table:table-cell table:style-name="Table20.A1" office:value-type="string">
            <text:p text:style-name="P836"><text:span text:style-name="T1003">02</text:span><text:span text:style-name="T1003"/></text:p>
          </table:table-cell>
          <table:table-cell table:style-name="Table20.A1" office:value-type="string">
            <text:p text:style-name="P840"><text:span text:style-name="T459">EMEB</text:span><text:span text:style-name="T1006"> </text:span><text:span text:style-name="T459">“Dr.</text:span><text:span text:style-name="T1007"> </text:span><text:span text:style-name="T459">Pedro Nolasco</text:span><text:span text:style-name="T1008"> </text:span><text:span text:style-name="T459">Teixeira</text:span><text:span text:style-name="T1006"> </text:span><text:span text:style-name="T459">Rezende”</text:span></text:p>
          </table:table-cell>
          <table:table-cell table:style-name="Table20.A1" office:value-type="string">
            <text:p text:style-name="P838"><text:span text:style-name="T1005">09/09/26</text:span><text:span text:style-name="T1005"/></text:p>
          </table:table-cell>
          <table:table-cell table:style-name="Table20.A1" office:value-type="string">
            <text:p text:style-name="P839"><text:span text:style-name="T1005">18h30m</text:span><text:span text:style-name="T1005"/></text:p>
          </table:table-cell>
        </table:table-row>
      </table:table>
      <text:p text:style-name="P841"><text:span text:style-name="T1009">Fonte:</text:span><text:span text:style-name="T1010"> </text:span><text:span text:style-name="T1009">SEME/Subsecretaria</text:span><text:span text:style-name="T1011"> </text:span><text:span text:style-name="T1009">de</text:span><text:span text:style-name="T1012"> </text:span><text:span text:style-name="T1009">Apoio</text:span><text:span text:style-name="T1013"> </text:span><text:span text:style-name="T1009">e</text:span><text:span text:style-name="T1010"> </text:span><text:span text:style-name="T1009">Planejamento</text:span><text:span text:style-name="T1013"> </text:span><text:span text:style-name="T1009">Educacional-SAPE/GACC</text:span><text:span text:style-name="T1013"> </text:span><text:span text:style-name="T1009">-</text:span><text:span text:style-name="T1012"> </text:span><text:span text:style-name="T1009">Agosto/2026.</text:span></text:p>
      <text:p text:style-name="P746"/>
      <text:p text:style-name="P746"/>
      <text:p text:style-name="P746"/>
      <text:p text:style-name="P746"/>
      <text:p text:style-name="P746"/>
      <text:p text:style-name="P746"/>
      <text:p text:style-name="P842"/>
      <text:p text:style-name="P843"><text:span text:style-name="T1014">SIMONE</text:span><text:span text:style-name="T1015"> </text:span><text:span text:style-name="T1014">DE</text:span><text:span text:style-name="T1016"> </text:span><text:span text:style-name="T1014">SOUZA</text:span><text:span text:style-name="T1017"> </text:span><text:span text:style-name="T1018">BEIRIZ</text:span></text:p>
      <text:p text:style-name="P844"><text:span text:style-name="T1019">Secretária</text:span><text:span text:style-name="T1020"> </text:span><text:span text:style-name="T1019">Municipal</text:span><text:span text:style-name="T1020"> </text:span><text:span text:style-name="T1019">de</text:span><text:span text:style-name="T1021"> </text:span><text:span text:style-name="T1022">Educação</text:span></text:p>
      <text:p text:style-name="P845"/>
      <text:p text:style-name="P846"/>
      <text:h text:style-name="P847" text:outline-level="6"><text:span text:style-name="T18">SECRETARIA</text:span><text:span text:style-name="T19"> </text:span><text:span text:style-name="T18">MUNICIPAL</text:span><text:span text:style-name="T19"> </text:span><text:span text:style-name="T18">DE</text:span><text:span text:style-name="T19"> </text:span><text:span text:style-name="T18">MANUTENÇÃO</text:span><text:span text:style-name="T19"> </text:span><text:span text:style-name="T18">E</text:span><text:span text:style-name="T20"> </text:span><text:span text:style-name="T21">SERVIÇOS</text:span></text:h>
      <text:p text:style-name="P848"/>
      <text:p text:style-name="P849"/>
      <text:p text:style-name="P850"><text:span text:style-name="T1023">CHAMAMENTO</text:span><text:span text:style-name="T1024"> </text:span><text:span text:style-name="T1023">PÚBLICO</text:span></text:p>
      <text:p text:style-name="P851"/>
      <text:p text:style-name="P851"/>
      <text:p text:style-name="P851"/>
      <text:p text:style-name="P852"/>
      <text:p text:style-name="P853"><text:span text:style-name="T1025">O Município de Cachoeiro de Itapemirim-ES, através do Sr. Secretário Municipal de Manutenção e Serviços, CONVOCA todas as empresas do ramo e interessadas para enviar proposta de orçamento referente a aquisição de tanques reservatório estacionário para armazenamento de emulsão asfáltica com capacidade de 20.000 litros. Os interessados deverão solicitar as especificações e demais informações necessárias para elaboração do orçamento, bem como encaminhar suas propostas para o endereço eletrônico: </text:span><text:a xlink:type="simple" xlink:href="mailto:semmat.adm@cachoeiro.es.gov.br" text:style-name="ListLabel_20_200" text:visited-style-name="ListLabel_20_200"><text:span text:style-name="T1026">semmat.adm@cachoeiro.es.gov.br</text:span><text:span text:style-name="T1027">,</text:span></text:a><text:span text:style-name="T1027"> até o dia 02 de setembro de 2026, </text:span><text:span text:style-name="T1028">impreterivelmente.</text:span></text:p>
      <text:p text:style-name="P854"/>
      <text:p text:style-name="P855"><text:span text:style-name="T1025">Cachoeiro</text:span><text:span text:style-name="T1029"> </text:span><text:span text:style-name="T1025">de</text:span><text:span text:style-name="T1030"> </text:span><text:span text:style-name="T1025">Itapemirim-ES,</text:span><text:span text:style-name="T1030"> </text:span><text:span text:style-name="T1025">21</text:span><text:span text:style-name="T1030"> </text:span><text:span text:style-name="T1025">de</text:span><text:span text:style-name="T1030"> </text:span><text:span text:style-name="T1025">Agosto</text:span><text:span text:style-name="T1030"> </text:span><text:span text:style-name="T1025">de</text:span><text:span text:style-name="T1030"> </text:span><text:span text:style-name="T1031">2026.</text:span></text:p>
      <text:p text:style-name="P856"/>
      <text:p text:style-name="P856"/>
      <text:p text:style-name="P856"/>
      <text:p text:style-name="P857"/>
      <text:p text:style-name="P858"><text:span text:style-name="T1032">ASTOR</text:span><text:span text:style-name="T1033"> </text:span><text:span text:style-name="T1032">DILEM</text:span><text:span text:style-name="T1034"> </text:span><text:span text:style-name="T1032">DOS</text:span><text:span text:style-name="T1034"> </text:span><text:span text:style-name="T1032">SANTOS</text:span><text:span text:style-name="T1034"> </text:span><text:span text:style-name="T1035">JÚNIOR</text:span></text:p>
      <text:p text:style-name="P859"><text:span text:style-name="T1036">Secretário</text:span><text:span text:style-name="T1037"> </text:span><text:span text:style-name="T1036">Municipal</text:span><text:span text:style-name="T1037"> </text:span><text:span text:style-name="T1036">de</text:span><text:span text:style-name="T1037"> </text:span><text:span text:style-name="T1036">Manutenção</text:span><text:span text:style-name="T1037"> </text:span><text:span text:style-name="T1036">e</text:span><text:span text:style-name="T1037"> </text:span><text:span text:style-name="T1036">Serviços Decreto nº 37.394/2026</text:span></text:p>
      <text:p text:style-name="P860"/>
      <text:p text:style-name="P861"/>
      <text:h text:style-name="P862" text:outline-level="6"><text:span text:style-name="T18">SECRETARIA</text:span><text:span text:style-name="T1038"> </text:span><text:span text:style-name="T18">MUNICIPAL</text:span><text:span text:style-name="T19"> </text:span><text:span text:style-name="T18">DE</text:span><text:span text:style-name="T19"> </text:span><text:span text:style-name="T18">MEIO</text:span><text:span text:style-name="T19"> </text:span><text:span text:style-name="T21">AMBIENTE</text:span></text:h>
      <text:p text:style-name="P829"/>
      <text:p text:style-name="P863"/>
      <text:p text:style-name="P864"><text:span text:style-name="T404">COMUNICADO</text:span><text:span text:style-name="T404"/></text:p>
      <text:p text:style-name="P865"/>
      <text:p text:style-name="P866"><text:span text:style-name="T1039">A Secretaria Municipal</text:span><text:span text:style-name="T1040"> </text:span><text:span text:style-name="T1039">de</text:span><text:span text:style-name="T1040"> </text:span><text:span text:style-name="T1039">Meio</text:span><text:span text:style-name="T1040"> </text:span><text:span text:style-name="T1039">Ambiente</text:span><text:span text:style-name="T1040"> </text:span><text:span text:style-name="T1039">–</text:span><text:span text:style-name="T1040"> </text:span><text:span text:style-name="T1039">SEMMA</text:span><text:span text:style-name="T1040"> </text:span><text:span text:style-name="T1039">torna</text:span><text:span text:style-name="T1040"> </text:span><text:span text:style-name="T1039">público</text:span><text:span text:style-name="T1040"> </text:span><text:span text:style-name="T1039">o</text:span><text:span text:style-name="T1040"> </text:span><text:span text:style-name="T1039">Auto</text:span><text:span text:style-name="T1040"> </text:span><text:span text:style-name="T1039">de</text:span><text:span text:style-name="T1040"> </text:span><text:span text:style-name="T1039">Infração,</text:span><text:span text:style-name="T1040"> </text:span><text:span text:style-name="T1039">da</text:span><text:span text:style-name="T1040"> </text:span><text:span text:style-name="T1039">Gerência de Fiscalização Ambiental, abaixo relacionado, em conformidade</text:span><text:span text:style-name="T1041"> </text:span><text:span text:style-name="T1039">com</text:span><text:span text:style-name="T1041"> </text:span><text:span text:style-name="T1039">o</text:span><text:span text:style-name="T1041"> </text:span><text:span text:style-name="T1039">Artigo</text:span><text:span text:style-name="T1041"> </text:span><text:span text:style-name="T1039">23,</text:span><text:span text:style-name="T1041"> </text:span><text:span text:style-name="T1039">§2º</text:span><text:span text:style-name="T1041"> </text:span><text:span text:style-name="T1039">do</text:span><text:span text:style-name="T1041"> </text:span><text:span text:style-name="T1039">Decreto Municipal</text:span><text:span text:style-name="T1042"> </text:span><text:span text:style-name="T1039">26.083/2016.</text:span></text:p>
      <text:p text:style-name="P867"/>
      <text:p text:style-name="P868"><text:span text:style-name="T1043">Auto</text:span><text:span text:style-name="T1044"> </text:span><text:span text:style-name="T1043">de</text:span><text:span text:style-name="T1045"> </text:span><text:span text:style-name="T1043">Infração:</text:span><text:span text:style-name="T1045"> </text:span><text:span text:style-name="T1039">Nº</text:span><text:span text:style-name="T1040"> </text:span><text:span text:style-name="T1039">00155</text:span><text:span text:style-name="T1040"> </text:span><text:span text:style-name="T1039">Série</text:span><text:span text:style-name="T1040"> </text:span><text:span text:style-name="T1046">C</text:span></text:p>
      <text:p text:style-name="P869"><text:span text:style-name="T1043">Penalidade:</text:span><text:span text:style-name="T1047"> </text:span><text:span text:style-name="T1005">Multa</text:span></text:p>
      <text:p text:style-name="P870"><text:span text:style-name="T1043">Data:</text:span><text:span text:style-name="T1048"> </text:span><text:span text:style-name="T1005">07/08/2026</text:span></text:p>
      <text:p text:style-name="P870"><text:span text:style-name="T1043">Pessoa</text:span><text:span text:style-name="T1047"> </text:span><text:span text:style-name="T1043">Jurídica:</text:span><text:span text:style-name="T1049"> </text:span><text:span text:style-name="T1039">EDP</text:span><text:span text:style-name="T1050"> </text:span><text:span text:style-name="T1039">–</text:span><text:span text:style-name="T1050"> </text:span><text:span text:style-name="T1039">Espírito</text:span><text:span text:style-name="T1050"> </text:span><text:span text:style-name="T1039">Santo</text:span><text:span text:style-name="T1050"> </text:span><text:span text:style-name="T1039">Distribuição</text:span><text:span text:style-name="T1050"> </text:span><text:span text:style-name="T1039">de</text:span><text:span text:style-name="T1050"> </text:span><text:span text:style-name="T1039">Energia</text:span><text:span text:style-name="T1046"> </text:span><text:span text:style-name="T1003">S.A</text:span></text:p>
      <text:p text:style-name="P870"><text:span text:style-name="T1051">CNPJ:</text:span><text:span text:style-name="T1052"> </text:span><text:span text:style-name="T1005">28.152.650/0001-</text:span><text:span text:style-name="T1003">50</text:span></text:p>
      <text:p text:style-name="P869"><text:span text:style-name="T1043">Endereço:</text:span><text:span text:style-name="T1049"> </text:span><text:span text:style-name="T1039">Rua</text:span><text:span text:style-name="T1053"> </text:span><text:span text:style-name="T1039">Novaes</text:span><text:span text:style-name="T1053"> </text:span><text:span text:style-name="T1039">de</text:span><text:span text:style-name="T1050"> </text:span><text:span text:style-name="T1039">Melo,</text:span><text:span text:style-name="T1053"> </text:span><text:span text:style-name="T1039">114</text:span><text:span text:style-name="T1050"> </text:span><text:span text:style-name="T1039">–</text:span><text:span text:style-name="T1053"> </text:span><text:span text:style-name="T1039">Bairro</text:span><text:span text:style-name="T1053"> </text:span><text:span text:style-name="T1039">Independência</text:span><text:span text:style-name="T1050"> </text:span><text:span text:style-name="T1039">–</text:span><text:span text:style-name="T1053"> </text:span><text:span text:style-name="T1039">Cachoeiro</text:span><text:span text:style-name="T1053"> </text:span><text:span text:style-name="T1039">de</text:span><text:span text:style-name="T1050"> </text:span><text:span text:style-name="T1005">Itapemirim/ES</text:span></text:p>
      <text:p text:style-name="P871"><text:span text:style-name="T1043">Descrição: </text:span><text:span text:style-name="T1039">Suprimir uma árvore da espécie Ipê Rosa (</text:span><text:span text:style-name="T1054">Handroanthus heptaphyllus</text:span><text:span text:style-name="T1039">), em área urbana do município, sem autorização da Secretaria Municipal de Meio Ambiente – SEMMA.</text:span></text:p>
      <text:p text:style-name="P872"><text:span text:style-name="T1043">Penalidade:</text:span><text:span text:style-name="T1044"> </text:span><text:span text:style-name="T1039">multa</text:span><text:span text:style-name="T1040"> </text:span><text:span text:style-name="T1039">de</text:span><text:span text:style-name="T1041"> </text:span><text:span text:style-name="T1039">50</text:span><text:span text:style-name="T1040"> </text:span><text:span text:style-name="T1055">UFCI</text:span></text:p>
      <text:p text:style-name="P870"><text:span text:style-name="T1043">Valor</text:span><text:span text:style-name="T1044"> </text:span><text:span text:style-name="T1043">da</text:span><text:span text:style-name="T1044"> </text:span><text:span text:style-name="T1043">multa:</text:span><text:span text:style-name="T1044"> </text:span><text:span text:style-name="T1039">R$</text:span><text:span text:style-name="T1041"> </text:span><text:span text:style-name="T1039">1.363,50</text:span><text:span text:style-name="T1041"> </text:span><text:span text:style-name="T1039">(UFCI</text:span><text:span text:style-name="T1040"> </text:span><text:span text:style-name="T1039">=</text:span><text:span text:style-name="T1041"> </text:span><text:span text:style-name="T1039">R$</text:span><text:span text:style-name="T1041"> </text:span><text:span text:style-name="T1005">27,27)</text:span></text:p>
      <text:p text:style-name="P870"><text:span text:style-name="T1043">Dispositivo</text:span><text:span text:style-name="T1056"> </text:span><text:span text:style-name="T1043">Legal:</text:span><text:span text:style-name="T1057"> </text:span><text:span text:style-name="T1039">Artigo</text:span><text:span text:style-name="T1041"> </text:span><text:span text:style-name="T1039">21,</text:span><text:span text:style-name="T1041"> </text:span><text:span text:style-name="T1039">inciso</text:span><text:span text:style-name="T1041"> </text:span><text:span text:style-name="T1039">XIV</text:span><text:span text:style-name="T1041"> </text:span><text:span text:style-name="T1039">do</text:span><text:span text:style-name="T1041"> </text:span><text:span text:style-name="T1039">Decreto</text:span><text:span text:style-name="T1041"> </text:span><text:span text:style-name="T1039">Municipal</text:span><text:span text:style-name="T1053"> </text:span><text:span text:style-name="T1005">26.083/2016</text:span></text:p>
      <text:p text:style-name="P873"/>
      <text:p text:style-name="P874"><text:span text:style-name="T1043">Local</text:span><text:span text:style-name="T1056"> </text:span><text:span text:style-name="T1043">da</text:span><text:span text:style-name="T1056"> </text:span><text:span text:style-name="T1043">infração:</text:span><text:span text:style-name="T1056"> </text:span><text:span text:style-name="T1039">Bairro</text:span><text:span text:style-name="T1053"> </text:span><text:span text:style-name="T1039">Campo</text:span><text:span text:style-name="T1053"> </text:span><text:span text:style-name="T1039">Leopoldina</text:span><text:span text:style-name="T1058"> </text:span><text:span text:style-name="T1039">-</text:span><text:span text:style-name="T1053"> </text:span><text:span text:style-name="T1039">Coordenadas</text:span><text:span text:style-name="T1053"> </text:span><text:span text:style-name="T1039">Geográficas</text:span><text:span text:style-name="T1053"> </text:span><text:span text:style-name="T1039">(ponto</text:span><text:span text:style-name="T1053"> </text:span><text:span text:style-name="T1039">médio)</text:span><text:span text:style-name="T1053"> </text:span><text:span text:style-name="T1039">UTM 24K 27.8603 mE – 7692289 mS – Rua Francisco Rubim, em frente ao Número 111 – Campo </text:span><text:span text:style-name="T1005">Leopoldina.</text:span></text:p>
      <text:p text:style-name="P872"><text:span text:style-name="T1043">Auditora</text:span><text:span text:style-name="T1049"> </text:span><text:span text:style-name="T1043">Fiscal</text:span><text:span text:style-name="T1056"> </text:span><text:span text:style-name="T1043">de</text:span><text:span text:style-name="T1049"> </text:span><text:span text:style-name="T1043">Meio</text:span><text:span text:style-name="T1056"> </text:span><text:span text:style-name="T1043">Ambiente:</text:span><text:span text:style-name="T1059"> </text:span><text:span text:style-name="T1039">Adriana</text:span><text:span text:style-name="T1053"> </text:span><text:span text:style-name="T1039">Machado</text:span><text:span text:style-name="T1050"> </text:span><text:span text:style-name="T1039">Agostini</text:span><text:span text:style-name="T1053"> </text:span><text:span text:style-name="T1039">-</text:span><text:span text:style-name="T1053"> </text:span><text:span text:style-name="T1039">Matrícula</text:span><text:span text:style-name="T1050"> </text:span><text:span text:style-name="T1005">37678</text:span></text:p>
      <text:p text:style-name="P875"/>
      <text:p text:style-name="P876"/>
      <text:p text:style-name="P877"><text:span text:style-name="T1039">Cachoeiro</text:span><text:span text:style-name="T1053"> </text:span><text:span text:style-name="T1039">de</text:span><text:span text:style-name="T1041"> </text:span><text:span text:style-name="T1039">Itapemirim/ES,</text:span><text:span text:style-name="T1053"> </text:span><text:span text:style-name="T1039">07</text:span><text:span text:style-name="T1041"> </text:span><text:span text:style-name="T1039">de</text:span><text:span text:style-name="T1053"> </text:span><text:span text:style-name="T1039">agosto</text:span><text:span text:style-name="T1041"> </text:span><text:span text:style-name="T1039">de</text:span><text:span text:style-name="T1041"> </text:span><text:span text:style-name="T1005">2026.</text:span></text:p>
      <text:p text:style-name="P875"/>
      <text:p text:style-name="P878"/>
      <text:p text:style-name="P879"><text:span text:style-name="T401">Thiago</text:span><text:span text:style-name="T403"> </text:span><text:span text:style-name="T401">Fiório</text:span><text:span text:style-name="T487"> </text:span><text:span text:style-name="T404">Longui</text:span></text:p>
      <text:p text:style-name="P880">Secretário Municipal de Meio Ambiente Decreto 36.938/2026</text:p>
      <text:p text:style-name="P881"/>
      <text:p text:style-name="Text_20_body"/>
      <text:p text:style-name="P882"/>
      <text:p text:style-name="P883"><text:span text:style-name="T1060">Reunião</text:span><text:span text:style-name="T1061"> </text:span><text:span text:style-name="T1060">Ordinária</text:span><text:span text:style-name="T1062"> </text:span><text:span text:style-name="T1060">-</text:span><text:span text:style-name="T1061"> </text:span><text:span text:style-name="T1060">Conselho</text:span><text:span text:style-name="T1062"> </text:span><text:span text:style-name="T1060">Municipal</text:span><text:span text:style-name="T1061"> </text:span><text:span text:style-name="T1060">de</text:span><text:span text:style-name="T1062"> </text:span><text:span text:style-name="T1060">Meio</text:span><text:span text:style-name="T1061"> </text:span><text:span text:style-name="T1060">Ambiente</text:span><text:span text:style-name="T1062"> </text:span><text:span text:style-name="T1060">de</text:span><text:span text:style-name="T1061"> </text:span><text:span text:style-name="T1060">Cachoeiro</text:span><text:span text:style-name="T1062"> </text:span><text:span text:style-name="T1060">de</text:span><text:span text:style-name="T1061"> </text:span><text:span text:style-name="T1060">Itapemirim</text:span><text:span text:style-name="T1062"> </text:span><text:span text:style-name="T1060">-</text:span><text:span text:style-name="T1063"> </text:span><text:span text:style-name="T1060">20 de agosto</text:span><text:span text:style-name="T1063"> </text:span><text:span text:style-name="T1060">de 2026.</text:span></text:p>
      <text:p text:style-name="P884"/>
      <text:p text:style-name="P885"/>
      <text:p text:style-name="P886"><text:span text:style-name="T1064">Aos 20 (vinte) dias de agosto de 2026, deu-se início a reunião extraordinária do Conselho</text:span><text:span text:style-name="T1065"> </text:span><text:span text:style-name="T1064">Municipal de Meio Ambiente, realizada no auditório Sindicato Rural de Cachoeiro de</text:span><text:span text:style-name="T1065"> </text:span><text:span text:style-name="T1064">Itapemirim, situado na Rua Agripino de Oliveira, 60 - Bairro Independência - Cachoeiro de</text:span><text:span text:style-name="T1065"> </text:span><text:span text:style-name="T1064">Itapemirim. A primeira chamada foi realizada às 08:45h e a segunda às 09:00h, presidida</text:span><text:span text:style-name="T1065"> </text:span><text:span text:style-name="T1064">pelo </text:span><text:span text:style-name="T1066">Sr. Thiago Fiorio Longui</text:span><text:span text:style-name="T1067">, Presidente do Conselho e representante da Secretaria</text:span><text:span text:style-name="T1068"> </text:span><text:span text:style-name="T1067">Municipal</text:span><text:span text:style-name="T1069"> </text:span><text:span text:style-name="T1067">de</text:span><text:span text:style-name="T1070"> </text:span><text:span text:style-name="T1067">Meio</text:span><text:span text:style-name="T1069"> </text:span><text:span text:style-name="T1067">Ambiente.</text:span><text:span text:style-name="T1070"> </text:span><text:span text:style-name="T1067">Registrando</text:span><text:span text:style-name="T1069"> </text:span><text:span text:style-name="T1067">a</text:span><text:span text:style-name="T1070"> </text:span><text:span text:style-name="T1067">presença</text:span><text:span text:style-name="T1069"> </text:span><text:span text:style-name="T1067">dos</text:span><text:span text:style-name="T1070"> </text:span><text:span text:style-name="T1067">conselheiros:</text:span><text:span text:style-name="T1069"> </text:span><text:span text:style-name="T1066">Fabiana</text:span><text:span text:style-name="T1071"> </text:span><text:span text:style-name="T1066">Ramos</text:span><text:span text:style-name="T1072"> </text:span><text:span text:style-name="T1066">Dias</text:span><text:span text:style-name="T1073"> </text:span><text:span text:style-name="T1066">Caçador, representante da Secretaria Municipal de Meio Ambiente; Paulo Roberto</text:span><text:span text:style-name="T1073"> </text:span><text:span text:style-name="T1066">Arantes, representante da Secretaria Municipal de Educação; Lohana Barcelos Ramos,</text:span><text:span text:style-name="T1073"> </text:span><text:span text:style-name="T1066">representante do IDAF; Leandro França Rosa, representante do Sindicato Rural de</text:span><text:span text:style-name="T1073"> </text:span><text:span text:style-name="T1066">Cachoeiro de Itapemirim; Reinaldo Soares Júnior, representante do CREA; Alanna de</text:span><text:span text:style-name="T1073"> </text:span><text:span text:style-name="T1074">Almeida, representante do SINDIROCHAS; Paulo Henrique Moulin Breda, representante da</text:span><text:span text:style-name="T1073"> </text:span><text:span text:style-name="T1066">BRK</text:span><text:span text:style-name="T1075"> </text:span><text:span text:style-name="T1066">Ambiental;</text:span><text:span text:style-name="T1075"> </text:span><text:span text:style-name="T1066">Cláudio</text:span><text:span text:style-name="T1075"> </text:span><text:span text:style-name="T1066">Vilarinho</text:span><text:span text:style-name="T1075"> </text:span><text:span text:style-name="T1066">Moraes,</text:span><text:span text:style-name="T1075"> </text:span><text:span text:style-name="T1066">representante</text:span><text:span text:style-name="T1075"> </text:span><text:span text:style-name="T1066">da</text:span><text:span text:style-name="T1075"> </text:span><text:span text:style-name="T1066">FAMMOPOCI,</text:span><text:span text:style-name="T1075"> </text:span><text:span text:style-name="T1066">Johann</text:span><text:span text:style-name="T1075"> </text:span><text:span text:style-name="T1066">Soares</text:span><text:span text:style-name="T1073"> </text:span><text:span text:style-name="T1066">de Oliveira, representante da OAB; João Luiz Madureira Júnior, representante da ONG</text:span><text:span text:style-name="T1073"> </text:span><text:span text:style-name="T1066">Caminhadas e Trilhas; Paulo Cesar da Silva Torres, representante da AABRI. JusUﬁcada a</text:span><text:span text:style-name="T1073"> </text:span><text:span text:style-name="T1066">ausência dos representantes dos representantes do Rotary Clube CREA.</text:span><text:span text:style-name="T1073"> </text:span><text:span text:style-name="T1067">Veriﬁcado o</text:span><text:span text:style-name="T1068"> </text:span><text:span text:style-name="T1067">quórum para o início da reunião, o Presidente, em razão de compromissos com o</text:span><text:span text:style-name="T1068"> </text:span><text:span text:style-name="T1067">ExcelenXssimo</text:span><text:span text:style-name="T1076"> </text:span><text:span text:style-name="T1067">Senhor</text:span><text:span text:style-name="T1076"> </text:span><text:span text:style-name="T1067">Prefeito,</text:span><text:span text:style-name="T1076"> </text:span><text:span text:style-name="T1067">passou</text:span><text:span text:style-name="T1076"> </text:span><text:span text:style-name="T1067">a</text:span><text:span text:style-name="T1076"> </text:span><text:span text:style-name="T1067">presidência</text:span><text:span text:style-name="T1076"> </text:span><text:span text:style-name="T1067">ao</text:span><text:span text:style-name="T1076"> </text:span><text:span text:style-name="T1067">Conselheiro</text:span><text:span text:style-name="T1076"> </text:span><text:span text:style-name="T1067">representante</text:span><text:span text:style-name="T1076"> </text:span><text:span text:style-name="T1067">da</text:span><text:span text:style-name="T1076"> </text:span><text:span text:style-name="T1067">OAB,</text:span><text:span text:style-name="T1068"> </text:span><text:span text:style-name="T1067">Sr. Johann, que iniciou a reunião, agradecendo a presença de todos. </text:span><text:span text:style-name="T1066">Passado ao Primeiro</text:span><text:span text:style-name="T1073"> </text:span><text:span text:style-name="T1066">Ponto de pauta, que trata da apresentação da minuta de Decreto que regulamenta a</text:span><text:span text:style-name="T1073"> </text:span><text:span text:style-name="T1066">políUca de Arborização no Município</text:span><text:span text:style-name="T1067">, foi solicitada a presença da Conselheira Fabiana,</text:span><text:span text:style-name="T1068"> </text:span><text:span text:style-name="T1067">servidora</text:span><text:span text:style-name="T1077"> </text:span><text:span text:style-name="T1067">da</text:span><text:span text:style-name="T1077"> </text:span><text:span text:style-name="T1067">SEMMA,</text:span><text:span text:style-name="T1077"> </text:span><text:span text:style-name="T1067">para</text:span><text:span text:style-name="T1077"> </text:span><text:span text:style-name="T1067">apresentação.</text:span><text:span text:style-name="T1077"> </text:span><text:span text:style-name="T1067">Solicitada</text:span><text:span text:style-name="T1077"> </text:span><text:span text:style-name="T1067">a</text:span><text:span text:style-name="T1077"> </text:span><text:span text:style-name="T1067">palavra</text:span><text:span text:style-name="T1077"> </text:span><text:span text:style-name="T1067">pelo</text:span><text:span text:style-name="T1077"> </text:span><text:span text:style-name="T1067">representante</text:span><text:span text:style-name="T1077"> </text:span><text:span text:style-name="T1067">do</text:span><text:span text:style-name="T1077"> </text:span><text:span text:style-name="T1067">CREA/</text:span><text:span text:style-name="T1068"> </text:span><text:span text:style-name="T1067">ES, Sr. Reinaldo, ques\ona sobre o ar\go 13, o qual versa sobre a autorização de supressão</text:span><text:span text:style-name="T1068"> </text:span><text:span text:style-name="T1067">de</text:span><text:span text:style-name="T1078"> </text:span><text:span text:style-name="T1067">indivíduos</text:span><text:span text:style-name="T1078"> </text:span><text:span text:style-name="T1067">arbóreos</text:span><text:span text:style-name="T1078"> </text:span><text:span text:style-name="T1067">em</text:span><text:span text:style-name="T1078"> </text:span><text:span text:style-name="T1067">área</text:span><text:span text:style-name="T1078"> </text:span><text:span text:style-name="T1067">rural,</text:span><text:span text:style-name="T1078"> </text:span><text:span text:style-name="T1067">eis</text:span><text:span text:style-name="T1078"> </text:span><text:span text:style-name="T1067">que</text:span><text:span text:style-name="T1078"> </text:span><text:span text:style-name="T1067">o</text:span><text:span text:style-name="T1078"> </text:span><text:span text:style-name="T1067">IDAF</text:span><text:span text:style-name="T1078"> </text:span><text:span text:style-name="T1067">não</text:span><text:span text:style-name="T1078"> </text:span><text:span text:style-name="T1067">exige</text:span><text:span text:style-name="T1078"> </text:span><text:span text:style-name="T1067">mais</text:span><text:span text:style-name="T1078"> </text:span><text:span text:style-name="T1067">declaração</text:span><text:span text:style-name="T1078"> </text:span><text:span text:style-name="T1067">em</text:span><text:span text:style-name="T1078"> </text:span><text:span text:style-name="T1067">casos</text:span><text:span text:style-name="T1078"> </text:span><text:span text:style-name="T1067">de</text:span><text:span text:style-name="T1068"> </text:span><text:span text:style-name="T1067">fruXferas e espécies exó\cas, o que pode comprometer o contribuinte em possível</text:span><text:span text:style-name="T1068"> </text:span><text:span text:style-name="T1067">ﬁscalização, eis que não terá provas do indivíduo de fato suprimido, o que será rediscu\do</text:span><text:span text:style-name="T1068"> </text:span><text:span text:style-name="T1067">em próxima reunião a ﬁm de acrescentar texto que respalde o contribuinte. Seguindo a</text:span><text:span text:style-name="T1068"> </text:span><text:span text:style-name="T1067">apresentação, o conselheiro Johann sugere que seja incluída a deﬁnição de equipamentos</text:span><text:span text:style-name="T1068"> </text:span><text:span text:style-name="T1077">públicos e que sejam acrescentadas as calçadas, eis que calçadas daniﬁcadas são recorrentes</text:span><text:span text:style-name="T1068"> </text:span><text:span text:style-name="T1067">para autorização de supressão. No ar\go 21, o conselheiro Johann solicita que seja re\rado</text:span><text:span text:style-name="T1068"> </text:span><text:span text:style-name="T1067">o termo “deﬁni\vo” eis que as decisões administra\vas podem ser alteradas por meio de</text:span><text:span text:style-name="T1068"> </text:span><text:span text:style-name="T1067">recursos próprios. Em relação ao ar\go 31, o conselheiro Reinaldo sugere que seja incluído</text:span><text:span text:style-name="T1068"> </text:span><text:span text:style-name="T1067">no</text:span><text:span text:style-name="T1079"> </text:span><text:span text:style-name="T1067">rol</text:span><text:span text:style-name="T1079"> </text:span><text:span text:style-name="T1067">de</text:span><text:span text:style-name="T1079"> </text:span><text:span text:style-name="T1067">exigências</text:span><text:span text:style-name="T1079"> </text:span><text:span text:style-name="T1067">um</text:span><text:span text:style-name="T1079"> </text:span><text:span text:style-name="T1067">relatório</text:span><text:span text:style-name="T1079"> </text:span><text:span text:style-name="T1067">fotográﬁco</text:span><text:span text:style-name="T1079"> </text:span><text:span text:style-name="T1067">simples</text:span><text:span text:style-name="T1079"> </text:span><text:span text:style-name="T1067">para</text:span><text:span text:style-name="T1079"> </text:span><text:span text:style-name="T1067">evitar</text:span><text:span text:style-name="T1079"> </text:span><text:span text:style-name="T1067">equívocos</text:span><text:span text:style-name="T1079"> </text:span><text:span text:style-name="T1067">futuros</text:span><text:span text:style-name="T1079"> </text:span><text:span text:style-name="T1067">em</text:span></text:p>
      <text:p text:style-name="P887"><draw:frame draw:style-name="fr4" draw:name="Image75" text:anchor-type="char" svg:x="1.9862in" svg:y="0.1409in" svg:width="4.2945in" svg:height="1.4134in" draw:z-index="86"><draw:image xlink:href="Pictures/100000010000019C00000087547BA257.png" xlink:type="simple" xlink:show="embed" xlink:actuate="onLoad" draw:mime-type="image/png"/></draw:frame></text:p>
      <text:p text:style-name="P888"/>
      <text:h text:style-name="P889" text:outline-level="6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0">SAÚDE</text:span></text:h>
      <text:p text:style-name="P890"/>
      <text:p text:style-name="P891"><draw:frame draw:style-name="fr8" draw:name="Image 276" text:anchor-type="char" svg:x="1.602in" svg:y="0.2028in" svg:width="4.9819in" svg:height="6.6638in" draw:z-index="16"><draw:image xlink:href="Pictures/10000000000006710000089EDB0EC568.png" xlink:type="simple" xlink:show="embed" xlink:actuate="onLoad" draw:mime-type="image/png"/></draw:frame></text:p>
      <text:p text:style-name="P892"/>
      <text:p text:style-name="P893"/>
      <text:h text:style-name="P894" text:outline-level="6"><text:span text:style-name="T21">IPACI</text:span><text:span text:style-name="T21"/></text:h>
      <text:p text:style-name="P199"/>
      <text:p text:style-name="P895"/>
      <text:h text:style-name="P896" text:outline-level="8"><text:span text:style-name="T1080">PORTARIA</text:span><text:span text:style-name="T1081"> </text:span><text:span text:style-name="T1080">Nº</text:span><text:span text:style-name="T1082"> </text:span><text:span text:style-name="T1083">244/2026</text:span></text:h>
      <text:p text:style-name="P897"/>
      <text:p text:style-name="P897"/>
      <text:p text:style-name="P898"/>
      <text:p text:style-name="P899"><text:span text:style-name="T1084">CONCEDE</text:span><text:span text:style-name="T1085"> </text:span><text:span text:style-name="T1084">APOSENTADORIA</text:span><text:span text:style-name="T1086"> </text:span><text:span text:style-name="T1084">VOLUNTÁRIA</text:span><text:span text:style-name="T1086"> </text:span><text:span text:style-name="T1084">POR IDADE E TEMPO DE CONTRIBUIÇÃO, COM PROVENTOS INTEGRAIS.</text:span></text:p>
      <text:p text:style-name="P897"/>
      <text:p text:style-name="P900"/>
      <text:p text:style-name="P901"><text:span text:style-name="T1087">A PRESIDENTE EXECUTIVA DO IPACI – </text:span><text:span text:style-name="T1088">Instituto de Previdência do Município de Cachoeiro de Itapemirim, Estado do Espírito Santo, no uso de suas atribuições delegadas através da Lei nº 7.030/2014 e do Decreto nº 34.905/2025, resolve</text:span><text:span text:style-name="T1089">:</text:span></text:p>
      <text:p text:style-name="P902"/>
      <text:p text:style-name="P903"><text:span text:style-name="T1087">Art. 1º </text:span><text:span text:style-name="T1088">– Conceder aposentadoria voluntária por idade e tempo de</text:span><text:span text:style-name="T1090"> </text:span><text:span text:style-name="T1088">contribuição,</text:span><text:span text:style-name="T1091"> </text:span><text:span text:style-name="T1088">com</text:span><text:span text:style-name="T1091"> </text:span><text:span text:style-name="T1088">proventos</text:span><text:span text:style-name="T1091"> </text:span><text:span text:style-name="T1088">integrais,</text:span><text:span text:style-name="T1091"> </text:span><text:span text:style-name="T1088">ao</text:span><text:span text:style-name="T1091"> </text:span><text:span text:style-name="T1088">servidor</text:span><text:span text:style-name="T1091"> </text:span><text:span text:style-name="T1088">público</text:span><text:span text:style-name="T1092"> </text:span><text:span text:style-name="T1088">municipal</text:span><text:span text:style-name="T1093"> </text:span><text:span text:style-name="T1087">MARCELO</text:span><text:span text:style-name="T1094"> </text:span><text:span text:style-name="T1087">PENEDO FILHO</text:span><text:span text:style-name="T1095">,</text:span><text:span text:style-name="T1096"> </text:span><text:span text:style-name="T1088">ocupante</text:span><text:span text:style-name="T1097"> </text:span><text:span text:style-name="T1088">do</text:span><text:span text:style-name="T1093"> </text:span><text:span text:style-name="T1088">cargo</text:span><text:span text:style-name="T1098"> </text:span><text:span text:style-name="T1088">de</text:span><text:span text:style-name="T1097"> </text:span><text:span text:style-name="T1088">CIRURGIÃO</text:span><text:span text:style-name="T1097"> </text:span><text:span text:style-name="T1088">DENTISTA</text:span><text:span text:style-name="T1097"> </text:span><text:span text:style-name="T1088">CLINICO</text:span><text:span text:style-name="T1097"> </text:span><text:span text:style-name="T1088">GERAL</text:span><text:span text:style-name="T1099"> </text:span><text:span text:style-name="T1088">–</text:span><text:span text:style-name="T1097"> </text:span><text:span text:style-name="T1088">GEB,</text:span><text:span text:style-name="T1097"> </text:span><text:span text:style-name="T1100">NÍVEL</text:span></text:p>
      <text:p text:style-name="P904"><text:span text:style-name="T1088">III,</text:span><text:span text:style-name="T1101"> </text:span><text:span text:style-name="T1088">LETRA</text:span><text:span text:style-name="T1102"> </text:span><text:span text:style-name="T1088">P,</text:span><text:span text:style-name="T1098"> </text:span><text:span text:style-name="T1088">lotado</text:span><text:span text:style-name="T1098"> </text:span><text:span text:style-name="T1088">na</text:span><text:span text:style-name="T1098"> </text:span><text:span text:style-name="T1088">Secretaria</text:span><text:span text:style-name="T1098"> </text:span><text:span text:style-name="T1088">Municipal</text:span><text:span text:style-name="T1098"> </text:span><text:span text:style-name="T1088">de</text:span><text:span text:style-name="T1098"> </text:span><text:span text:style-name="T1088">Saúde,</text:span><text:span text:style-name="T1098"> </text:span><text:span text:style-name="T1088">nos</text:span><text:span text:style-name="T1102"> </text:span><text:span text:style-name="T1088">termos</text:span><text:span text:style-name="T1102"> </text:span><text:span text:style-name="T1088">do</text:span><text:span text:style-name="T1102"> </text:span><text:span text:style-name="T1088">art.</text:span><text:span text:style-name="T1102"> </text:span><text:span text:style-name="T1088">3º,</text:span><text:span text:style-name="T1102"> </text:span><text:span text:style-name="T1088">Incisos</text:span><text:span text:style-name="T1102"> </text:span><text:span text:style-name="T1088">I,</text:span><text:span text:style-name="T1102"> </text:span><text:span text:style-name="T1088">II,</text:span><text:span text:style-name="T1102"> </text:span><text:span text:style-name="T1088">III</text:span><text:span text:style-name="T1102"> </text:span><text:span text:style-name="T1088">e do parágrafo único da EC 47/2005, conforme art. 10, §7° da EC nº 103/2019 c/c o art. 82, incisos I, II e III da Lei Municipal nº 6.910/2013, tendo seu cálculo fixado no processo nº 53067/2026, a partir de 31 de agosto de 2026.</text:span></text:p>
      <text:p text:style-name="P905"><text:span text:style-name="T1087">Art. 2º </text:span><text:span text:style-name="T1088">– Esta Portaria entra em vigor na data de 31 de agosto de 2026, revogadas as disposições em contrário.</text:span></text:p>
      <text:p text:style-name="P906"/>
      <text:p text:style-name="P907"/>
      <text:p text:style-name="P908"><text:span text:style-name="T1088">Cachoeiro</text:span><text:span text:style-name="T1098"> </text:span><text:span text:style-name="T1088">de</text:span><text:span text:style-name="T1098"> </text:span><text:span text:style-name="T1088">Itapemirim</text:span><text:span text:style-name="T1091"> </text:span><text:span text:style-name="T1088">–</text:span><text:span text:style-name="T1098"> </text:span><text:span text:style-name="T1088">ES,</text:span><text:span text:style-name="T1098"> </text:span><text:span text:style-name="T1088">21</text:span><text:span text:style-name="T1098"> </text:span><text:span text:style-name="T1088">de</text:span><text:span text:style-name="T1098"> </text:span><text:span text:style-name="T1088">agosto</text:span><text:span text:style-name="T1098"> </text:span><text:span text:style-name="T1088">de</text:span><text:span text:style-name="T1097"> </text:span><text:span text:style-name="T1100">2026.</text:span></text:p>
      <text:p text:style-name="P906"/>
      <text:p text:style-name="P906"/>
      <text:p text:style-name="P909"/>
      <text:p text:style-name="P910"><text:span text:style-name="T1103">DANIELLY</text:span><text:span text:style-name="T1104"> </text:span><text:span text:style-name="T1103">BRANDÃO</text:span><text:span text:style-name="T1104"> </text:span><text:span text:style-name="T1103">TÁVORA</text:span></text:p>
      <text:p text:style-name="P911"><text:span text:style-name="T1105">Presidente</text:span><text:span text:style-name="T1106"> </text:span><text:span text:style-name="T1105">Executiva</text:span></text:p>
      <text:p text:style-name="P912"/>
      <text:p text:style-name="P100"/>
      <text:p text:style-name="P913"/>
      <text:h text:style-name="P914" text:outline-level="8"><text:span text:style-name="T1107">PORTARIA</text:span><text:span text:style-name="T1108"> </text:span><text:span text:style-name="T1107">Nº</text:span><text:span text:style-name="T1109"> </text:span><text:span text:style-name="T1110">245/2026</text:span></text:h>
      <text:p text:style-name="P897"/>
      <text:p text:style-name="P897"/>
      <text:p text:style-name="P915"/>
      <text:p text:style-name="P916"><text:span text:style-name="T1111">DISPÕE SOBRE CONCESSÃO DE LICENÇA SEM VENCIMENTOS</text:span><text:span text:style-name="T1112"> </text:span><text:span text:style-name="T1111">A SERVIDOR.</text:span></text:p>
      <text:p text:style-name="P897"/>
      <text:p text:style-name="P897"/>
      <text:p text:style-name="P917"/>
      <text:p text:style-name="P918"><text:span text:style-name="T1113">A PRESIDENTE EXECUTIVA DO IPACI – </text:span><text:span text:style-name="T1114">Instituto de Previdência do Município de Cachoeiro de Itapemirim, Estado do Espírito Santo, no uso de suas atribuições delegadas através da Lei nº 7.030/2014 e do Decreto nº 34.905/2025, resolve:</text:span></text:p>
      <text:p text:style-name="P919"/>
      <text:p text:style-name="P920"><text:span text:style-name="T1113">Art. 1º</text:span><text:span text:style-name="T1115"> </text:span><text:span text:style-name="T1113">– </text:span><text:span text:style-name="T1114">Retificar o Art. 1º da Portaria nº 199, de 22/07/2026, processo nº 48571/2026, passando doravante a constar a seguinte redação:</text:span></text:p>
      <text:p text:style-name="P921"/>
      <text:p text:style-name="P922"><text:span text:style-name="T1113">Art. 2º </text:span><text:span text:style-name="T1114">– Conceder à servidora </text:span><text:span text:style-name="T1113">MIRELA SILVA DE QUEIROZ, </text:span><text:span text:style-name="T1114">Técnico em Serviços Previdenciários, licença sem vencimentos, no período de 04 (quatro) meses, a partir de 03 de setembro de 2026, conforme processo nº 61366/2026, nos termos dos artigos 105 e 107 da Lei nº 4.009/1994, com redação dada pela Lei nº 7.350/2015.</text:span></text:p>
      <text:p text:style-name="P923"/>
      <text:p text:style-name="P924"><text:span text:style-name="T1113">Art. 3º </text:span><text:span text:style-name="T1114">– Esta Portaria</text:span><text:span text:style-name="T1116"> </text:span><text:span text:style-name="T1114">entra em</text:span><text:span text:style-name="T1116"> </text:span><text:span text:style-name="T1114">vigor na data de sua publicação, revogadas</text:span><text:span text:style-name="T1116"> </text:span><text:span text:style-name="T1114">as disposições em contrário.</text:span></text:p>
      <text:p text:style-name="P906"/>
      <text:p text:style-name="P925"/>
      <text:p text:style-name="P926"><text:span text:style-name="T1114">Cachoeiro</text:span><text:span text:style-name="T1117"> </text:span><text:span text:style-name="T1114">de</text:span><text:span text:style-name="T1116"> </text:span><text:span text:style-name="T1114">Itapemirim, 21</text:span><text:span text:style-name="T1116"> </text:span><text:span text:style-name="T1114">de</text:span><text:span text:style-name="T1116"> </text:span><text:span text:style-name="T1114">agosto</text:span><text:span text:style-name="T1116"> </text:span><text:span text:style-name="T1114">de</text:span><text:span text:style-name="T1116"> </text:span><text:span text:style-name="T1117">2026.</text:span></text:p>
      <text:p text:style-name="P906"/>
      <text:p text:style-name="P906"/>
      <text:p text:style-name="P906"/>
      <text:p text:style-name="P927"/>
      <text:p text:style-name="P928"><text:span text:style-name="T1118">DANIELLY</text:span><text:span text:style-name="T1119"> </text:span><text:span text:style-name="T1118">BRANDÃO</text:span><text:span text:style-name="T1120"> </text:span><text:span text:style-name="T1121">TÁVORA</text:span></text:p>
      <text:p text:style-name="P929"><text:span text:style-name="T1118">Presidente</text:span><text:span text:style-name="T1122"> </text:span><text:span text:style-name="T1121">Executiva</text:span></text:p>
      <text:p text:style-name="P930"/>
      <text:p text:style-name="P70"/>
      <text:p text:style-name="P931"/>
      <text:p text:style-name="P932"><text:span text:style-name="T1123">PORTARIA</text:span><text:span text:style-name="T1124"> </text:span><text:span text:style-name="T1123">Nº</text:span><text:span text:style-name="T1124"> </text:span><text:span text:style-name="T1125">246/2026</text:span></text:p>
      <text:p text:style-name="P933"/>
      <text:p text:style-name="P934"><text:span text:style-name="T1111">DISPÕE SOBRE ALTERAÇÃO DA ESCALA DE FÉRIAS DOS SERVIDORES EFETIVOS E COMISSIONADOS DO</text:span><text:span text:style-name="T1112"> </text:span><text:span text:style-name="T1111">IPACI – INSTITUTO DE PREVIDÊNCIA DO MUNICÍPIO DE CACHOEIRO DE ITAPEMIRIM PARA O EXERCÍCIO DE </text:span><text:span text:style-name="T1126">2026.</text:span></text:p>
      <text:p text:style-name="P897"/>
      <text:p text:style-name="P935"/>
      <text:p text:style-name="P936"><text:span text:style-name="T1113">A</text:span><text:span text:style-name="T1127"> </text:span><text:span text:style-name="T1113">PRESIDENTE</text:span><text:span text:style-name="T1127"> </text:span><text:span text:style-name="T1113">EXECUTIVA DO IPACI – </text:span><text:span text:style-name="T1114">Instituto</text:span><text:span text:style-name="T1116"> </text:span><text:span text:style-name="T1114">de</text:span><text:span text:style-name="T1116"> </text:span><text:span text:style-name="T1114">Previdência do</text:span><text:span text:style-name="T1116"> </text:span><text:span text:style-name="T1114">Município de Cachoeiro de Itapemirim, Estado do Espírito Santo, no uso de suas atribuições delegadas através da Lei nº 7.030/2014 e do Decreto nº 34.905/2025, resolve:</text:span></text:p>
      <text:p text:style-name="P937"/>
      <text:p text:style-name="P938"><text:span text:style-name="T1113">Art. 1º</text:span><text:span text:style-name="T1115"> </text:span><text:span text:style-name="T1113">– </text:span><text:span text:style-name="T1114">Retificar o Art. 1º da Portaria nº 172, de 10/07/2026, passando doravante a constar a seguinte redação:</text:span></text:p>
      <text:p text:style-name="P939"/>
      <text:p text:style-name="P940"><text:span text:style-name="T1113">Art. 2º </text:span><text:span text:style-name="T1114">– Alterar o período de férias da servidora Mirela Silva de Queiroz, matrícula nº 90121, ocupante do cargo de Técnico de Serviços Previdenciários – Geral, constante da escala de férias aprovada por meio da Portaria nº </text:span><text:span text:style-name="T1113">172/2026</text:span><text:span text:style-name="T1114">, conforme segue:</text:span></text:p>
      <text:p text:style-name="P941"/>
      <table:table table:name="Table21" table:style-name="Table21">
        <table:table-column table:style-name="Table21.A"/>
        <table:table-column table:style-name="Table21.B"/>
        <table:table-row table:style-name="Table21.1">
          <table:table-cell table:style-name="Table21.A1" office:value-type="string">
            <text:p text:style-name="P942"><text:span text:style-name="T1128">Período</text:span><text:span text:style-name="T1129"> </text:span><text:span text:style-name="T1128">anterior</text:span><text:span text:style-name="T1129"> </text:span><text:span text:style-name="T1130">previsto</text:span></text:p>
          </table:table-cell>
          <table:table-cell table:style-name="Table21.A1" office:value-type="string">
            <text:p text:style-name="P943"><text:span text:style-name="T1128">03/08/2026</text:span><text:span text:style-name="T1131"> </text:span><text:span text:style-name="T1128">a</text:span><text:span text:style-name="T1131"> </text:span><text:span text:style-name="T1128">17/08/2026</text:span><text:span text:style-name="T1129"> </text:span><text:span text:style-name="T1128">e</text:span><text:span text:style-name="T1129"> </text:span><text:span text:style-name="T1128">01/12/2/026</text:span><text:span text:style-name="T1131"> </text:span><text:span text:style-name="T1128">a</text:span><text:span text:style-name="T1129"> </text:span><text:span text:style-name="T1130">15/12/2026</text:span></text:p>
          </table:table-cell>
        </table:table-row>
        <table:table-row table:style-name="Table21.2">
          <table:table-cell table:style-name="Table21.A1" office:value-type="string">
            <text:p text:style-name="P944"><text:span text:style-name="T1128">Novo</text:span><text:span text:style-name="T1132"> </text:span><text:span text:style-name="T1128">período</text:span><text:span text:style-name="T1133"> </text:span><text:span text:style-name="T1128">de</text:span><text:span text:style-name="T1133"> </text:span><text:span text:style-name="T1130">férias</text:span></text:p>
          </table:table-cell>
          <table:table-cell table:style-name="Table21.A1" office:value-type="string">
            <text:p text:style-name="P944"><text:span text:style-name="T1128">03/08/2026</text:span><text:span text:style-name="T1133"> </text:span><text:span text:style-name="T1128">a</text:span><text:span text:style-name="T1129"> </text:span><text:span text:style-name="T1130">02/09/2026</text:span></text:p>
          </table:table-cell>
        </table:table-row>
      </table:table>
      <text:p text:style-name="P907"/>
      <text:p text:style-name="P945"><text:span text:style-name="T1113">Art. 3º </text:span><text:span text:style-name="T1114">– A presente alteração ocorre em razão da necessidade do serviço e da conveniência administrativa.</text:span></text:p>
      <text:p text:style-name="P946"/>
      <text:p text:style-name="P947"><text:span text:style-name="T1113">Art. 4º </text:span><text:span text:style-name="T1114">– Permanecem inalteradas as demais disposições da escala de férias anteriormente aprovada.</text:span></text:p>
      <text:p text:style-name="P948"/>
      <text:p text:style-name="P949"><text:span text:style-name="T1113">Art.</text:span><text:span text:style-name="T1134"> </text:span><text:span text:style-name="T1113">5º</text:span><text:span text:style-name="T1134"> </text:span><text:span text:style-name="T1114">–</text:span><text:span text:style-name="T1135"> </text:span><text:span text:style-name="T1114">Esta</text:span><text:span text:style-name="T1135"> </text:span><text:span text:style-name="T1114">Portaria</text:span><text:span text:style-name="T1135"> </text:span><text:span text:style-name="T1114">entra</text:span><text:span text:style-name="T1136"> </text:span><text:span text:style-name="T1114">em</text:span><text:span text:style-name="T1135"> </text:span><text:span text:style-name="T1114">vigor</text:span><text:span text:style-name="T1135"> </text:span><text:span text:style-name="T1114">na</text:span><text:span text:style-name="T1135"> </text:span><text:span text:style-name="T1114">data</text:span><text:span text:style-name="T1135"> </text:span><text:span text:style-name="T1114">de</text:span><text:span text:style-name="T1136"> </text:span><text:span text:style-name="T1114">sua</text:span><text:span text:style-name="T1135"> </text:span><text:span text:style-name="T1117">publicação.</text:span></text:p>
      <text:p text:style-name="P906"/>
      <text:p text:style-name="P927"/>
      <text:p text:style-name="P950"><text:span text:style-name="T1114">Cachoeiro</text:span><text:span text:style-name="T1137"> </text:span><text:span text:style-name="T1114">de</text:span><text:span text:style-name="T1137"> </text:span><text:span text:style-name="T1114">Itapemirim,</text:span><text:span text:style-name="T1138"> </text:span><text:span text:style-name="T1114">21</text:span><text:span text:style-name="T1137"> </text:span><text:span text:style-name="T1114">de</text:span><text:span text:style-name="T1139"> </text:span><text:span text:style-name="T1114">agosto</text:span><text:span text:style-name="T1137"> </text:span><text:span text:style-name="T1114">de</text:span><text:span text:style-name="T1139"> </text:span><text:span text:style-name="T1117">2026.</text:span></text:p>
      <text:p text:style-name="P906"/>
      <text:p text:style-name="P906"/>
      <text:p text:style-name="P951"/>
      <text:p text:style-name="P952"><text:span text:style-name="T1140">DANIELLY</text:span><text:span text:style-name="T1141"> </text:span><text:span text:style-name="T1140">BRANDÃO</text:span><text:span text:style-name="T1141"> </text:span><text:span text:style-name="T1142">TÁVORA</text:span></text:p>
      <text:p text:style-name="P953"><text:span text:style-name="T1140">Presidente</text:span><text:span text:style-name="T1143"> </text:span><text:span text:style-name="T1142">Executiva</text:span></text:p>
      <text:p text:style-name="P954"/>
      <text:p text:style-name="P955"/>
      <text:p text:style-name="P955"/>
      <text:p text:style-name="P956"/>
      <text:h text:style-name="P957" text:outline-level="7"><text:span text:style-name="T1144"><text:s/></text:span><text:span text:style-name="T1145">PORTARIA</text:span><text:span text:style-name="T1144"> </text:span><text:span text:style-name="T1146">247/2026</text:span></text:h>
      <text:p text:style-name="P103"/>
      <text:p text:style-name="P103"/>
      <text:p text:style-name="P958"/>
      <text:h text:style-name="P959" text:outline-level="9">CONCEDE APOSENTADORIA VOLUNTÁRIA POR IDADE E TEMPO DE CONTRIBUIÇÃO, COM PROVENTOS INTEGRAIS.</text:h>
      <text:p text:style-name="P103"/>
      <text:p text:style-name="P103"/>
      <text:p text:style-name="P960"/>
      <text:p text:style-name="P961"><text:span text:style-name="T1147">A PRESIDENTE EXECUTIVA DO IPACI – </text:span><text:span text:style-name="T1148">Instituto de Previdência do Município de Cachoeiro de Itapemirim, Estado do Espírito Santo, no uso de suas atribuições delegadas através da Lei nº 7.030/2014 e do Decreto nº 34.905/2025, resolve:</text:span></text:p>
      <text:p text:style-name="P178"/>
      <text:p text:style-name="P962"/>
      <text:p text:style-name="P963"><text:span text:style-name="T1147">Art.1º </text:span><text:span text:style-name="T1148">Conceder aposentadoria voluntária por idade e tempo de contribuição com proventos integrais, ao servidor público municipal </text:span><text:span text:style-name="T1147">CARLOS MAGNO MORAES VALIATTI</text:span><text:span text:style-name="T1148">, ocupante</text:span><text:span text:style-name="T1149"> </text:span><text:span text:style-name="T1148">do</text:span><text:span text:style-name="T1149"> </text:span><text:span text:style-name="T1148">cargo</text:span><text:span text:style-name="T1149"> </text:span><text:span text:style-name="T1148">de</text:span><text:span text:style-name="T1149"> </text:span><text:span text:style-name="T1148">TÉCNICO</text:span><text:span text:style-name="T1149"> </text:span><text:span text:style-name="T1148">EM</text:span><text:span text:style-name="T1149"> </text:span><text:span text:style-name="T1148">EDIFICAÇÕES</text:span><text:span text:style-name="T1150"> </text:span><text:span text:style-name="T1148">–</text:span><text:span text:style-name="T1149"> </text:span><text:span text:style-name="T1148">GTAD,</text:span><text:span text:style-name="T1149"> </text:span><text:span text:style-name="T1148">NÍVEL</text:span><text:span text:style-name="T1151"> </text:span><text:span text:style-name="T1148">IV–</text:span><text:span text:style-name="T1149"> </text:span><text:span text:style-name="T1148">LETRA</text:span><text:span text:style-name="T1152"> </text:span><text:span text:style-name="T1148">S,</text:span><text:span text:style-name="T1153"> </text:span><text:span text:style-name="T1148">lotado na Secretaria Municipal de Obras, nos termos dos artigos 6º, incisos I, II, III e IV e 7º da EC 41/2003, artigo 2º da EC 47/2005, conforme artigo 10, §7° da EC nº 103/2019, c/c artigo 79,</text:span><text:span text:style-name="T1154"> </text:span><text:span text:style-name="T1148">incisos I, II, III e IV da Lei Municipal nº 6.910/2013, tendo seu cálculo fixado no processo nº 51322/2026, a partir de 31 de agosto de 2026.</text:span></text:p>
      <text:p text:style-name="P964"><text:span text:style-name="T1147">Art.2º </text:span><text:span text:style-name="T1148">Esta Portaria entra em vigor na data de 31 de agosto de 2026, revogadas as disposições em contrário.</text:span></text:p>
      <text:p text:style-name="P178"/>
      <text:p text:style-name="P965"/>
      <text:p text:style-name="P966"><text:span text:style-name="T1148">Cachoeiro</text:span><text:span text:style-name="T1155"> </text:span><text:span text:style-name="T1148">de</text:span><text:span text:style-name="T1155"> </text:span><text:span text:style-name="T1148">Itapemirim</text:span><text:span text:style-name="T1155"> </text:span><text:span text:style-name="T1148">-</text:span><text:span text:style-name="T1155"> </text:span><text:span text:style-name="T1148">ES,</text:span><text:span text:style-name="T1155"> </text:span><text:span text:style-name="T1148">21</text:span><text:span text:style-name="T1155"> </text:span><text:span text:style-name="T1148">de</text:span><text:span text:style-name="T1156"> </text:span><text:span text:style-name="T1148">agosto</text:span><text:span text:style-name="T1155"> </text:span><text:span text:style-name="T1148">de</text:span><text:span text:style-name="T1155"> </text:span><text:span text:style-name="T1157">2026.</text:span></text:p>
      <text:p text:style-name="P178"/>
      <text:p text:style-name="P178"/>
      <text:p text:style-name="P178"/>
      <text:p text:style-name="P178"/>
      <text:p text:style-name="P967"/>
      <text:h text:style-name="P968" text:outline-level="9">DANIELLY<text:span text:style-name="T530"> </text:span>BRANDÃO<text:span text:style-name="T449"> </text:span><text:span text:style-name="T182">TÁVORA</text:span></text:h>
      <text:p text:style-name="P969"><text:span text:style-name="T1147">Presidente</text:span><text:span text:style-name="T1158"> </text:span><text:span text:style-name="T1159">Executiva</text:span></text:p>
      <text:p text:style-name="P970"/>
      <text:p text:style-name="P971"/>
      <text:p text:style-name="P972"/>
      <text:p text:style-name="P973"><text:span text:style-name="T1160"><text:s/>PORTARIA 248/2026</text:span><text:span text:style-name="T1160"/></text:p>
      <text:p text:style-name="P103"/>
      <text:p text:style-name="P103"/>
      <text:p text:style-name="P974"/>
      <text:h text:style-name="P975" text:outline-level="9">CONCEDE APOSENTADORIA VOLUNTÁRIA POR IDADE E TEMPO DE CONTRIBUIÇÃO, COM PROVENTOS INTEGRAIS.</text:h>
      <text:p text:style-name="P103"/>
      <text:p text:style-name="P103"/>
      <text:p text:style-name="P976"/>
      <text:p text:style-name="P977"><text:span text:style-name="T1161">A PRESIDENTE EXECUTIVA DO IPACI – </text:span><text:span text:style-name="T1162">Instituto de Previdência do Município de Cachoeiro de Itapemirim, Estado do Espírito Santo, no uso de suas atribuições delegadas através da Lei nº 7.030/2014 e do Decreto nº 34.905/2025, resolve:</text:span></text:p>
      <text:p text:style-name="P178"/>
      <text:p text:style-name="P978"/>
      <text:p text:style-name="P979"><text:span text:style-name="T1161">Art.1º</text:span><text:span text:style-name="T1163"> </text:span><text:span text:style-name="T1162">Conceder</text:span><text:span text:style-name="T1164"> </text:span><text:span text:style-name="T1162">aposentadoria</text:span><text:span text:style-name="T1164"> </text:span><text:span text:style-name="T1162">voluntária</text:span><text:span text:style-name="T1164"> </text:span><text:span text:style-name="T1162">por</text:span><text:span text:style-name="T1164"> </text:span><text:span text:style-name="T1162">idade</text:span><text:span text:style-name="T1164"> </text:span><text:span text:style-name="T1162">e</text:span><text:span text:style-name="T1164"> </text:span><text:span text:style-name="T1162">tempo</text:span><text:span text:style-name="T1164"> </text:span><text:span text:style-name="T1162">de</text:span><text:span text:style-name="T1164"> </text:span><text:span text:style-name="T1162">contribuição</text:span><text:span text:style-name="T1164"> </text:span><text:span text:style-name="T1162">com proventos integrais, ao servidor público municipal </text:span><text:span text:style-name="T1161">LEONEL MONTEIRO SANT’ ANA</text:span><text:span text:style-name="T1162">, ocupante</text:span><text:span text:style-name="T1165"> </text:span><text:span text:style-name="T1162">do</text:span><text:span text:style-name="T1165"> </text:span><text:span text:style-name="T1162">cargo</text:span><text:span text:style-name="T1165"> </text:span><text:span text:style-name="T1162">de</text:span><text:span text:style-name="T1166"> </text:span><text:span text:style-name="T1162">ARTÍFICE</text:span><text:span text:style-name="T1165"> </text:span><text:span text:style-name="T1162">DE</text:span><text:span text:style-name="T1165"> </text:span><text:span text:style-name="T1162">OBRAS</text:span><text:span text:style-name="T1167"> </text:span><text:span text:style-name="T1162">E</text:span><text:span text:style-name="T1165"> </text:span><text:span text:style-name="T1162">SERVIÇOS</text:span><text:span text:style-name="T1165"> </text:span><text:span text:style-name="T1162">PÚBLICO</text:span><text:span text:style-name="T1168"> </text:span><text:span text:style-name="T1162">–</text:span><text:span text:style-name="T1167"> </text:span><text:span text:style-name="T1162">GOB,</text:span><text:span text:style-name="T1165"> </text:span><text:span text:style-name="T1162">NÍVEL</text:span><text:span text:style-name="T1169"> </text:span><text:span text:style-name="T1170">III,</text:span></text:p>
      <text:p text:style-name="P980"><text:span text:style-name="T1162">LETRA</text:span><text:span text:style-name="T1171"> </text:span><text:span text:style-name="T1162">L, lotado na Secretaria</text:span><text:span text:style-name="T1170"> </text:span><text:span text:style-name="T1162">Municipal</text:span><text:span text:style-name="T1170"> </text:span><text:span text:style-name="T1162">de</text:span><text:span text:style-name="T1170"> </text:span><text:span text:style-name="T1162">Manutenção</text:span><text:span text:style-name="T1172"> </text:span><text:span text:style-name="T1162">e</text:span><text:span text:style-name="T1170"> </text:span><text:span text:style-name="T1162">Serviços, nos termos dos artigos 6º, incisos</text:span><text:span text:style-name="T1173"> </text:span><text:span text:style-name="T1162">I,</text:span><text:span text:style-name="T1173"> </text:span><text:span text:style-name="T1162">II,</text:span><text:span text:style-name="T1173"> </text:span><text:span text:style-name="T1162">III</text:span><text:span text:style-name="T1173"> </text:span><text:span text:style-name="T1162">e</text:span><text:span text:style-name="T1173"> </text:span><text:span text:style-name="T1162">IV</text:span><text:span text:style-name="T1173"> </text:span><text:span text:style-name="T1162">e</text:span><text:span text:style-name="T1173"> </text:span><text:span text:style-name="T1162">7º</text:span><text:span text:style-name="T1173"> </text:span><text:span text:style-name="T1162">da</text:span><text:span text:style-name="T1173"> </text:span><text:span text:style-name="T1162">EC</text:span><text:span text:style-name="T1173"> </text:span><text:span text:style-name="T1162">41/2003,</text:span><text:span text:style-name="T1173"> </text:span><text:span text:style-name="T1162">artigo</text:span><text:span text:style-name="T1173"> </text:span><text:span text:style-name="T1162">2º</text:span><text:span text:style-name="T1173"> </text:span><text:span text:style-name="T1162">da</text:span><text:span text:style-name="T1173"> </text:span><text:span text:style-name="T1162">EC</text:span><text:span text:style-name="T1173"> </text:span><text:span text:style-name="T1162">47/2005,</text:span><text:span text:style-name="T1174"> </text:span><text:span text:style-name="T1162">conforme</text:span><text:span text:style-name="T1173"> </text:span><text:span text:style-name="T1162">artigo</text:span><text:span text:style-name="T1173"> </text:span><text:span text:style-name="T1162">10,</text:span><text:span text:style-name="T1173"> </text:span><text:span text:style-name="T1162">§7°</text:span><text:span text:style-name="T1173"> </text:span><text:span text:style-name="T1162">da</text:span><text:span text:style-name="T1173"> </text:span><text:span text:style-name="T1162">EC nº 103/2019, c/c artigo 79, incisos I, II, III e IV da Lei Municipal nº 6.910/2013, tendo seu cálculo fixado no processo nº 60772/2026, a partir de 17 de julho de 2026.</text:span></text:p>
      <text:p text:style-name="P981"><text:span text:style-name="T1161">Art.2º </text:span><text:span text:style-name="T1162">Esta Portaria entra em vigor na data de 17 de julho de 2026, revogadas as disposições em contrário.</text:span></text:p>
      <text:p text:style-name="P178"/>
      <text:p text:style-name="P982"/>
      <text:p text:style-name="P983"><text:span text:style-name="T1162">Cachoeiro</text:span><text:span text:style-name="T1175"> </text:span><text:span text:style-name="T1162">de</text:span><text:span text:style-name="T1176"> </text:span><text:span text:style-name="T1162">Itapemirim</text:span><text:span text:style-name="T1175"> </text:span><text:span text:style-name="T1162">-</text:span><text:span text:style-name="T1175"> </text:span><text:span text:style-name="T1162">ES,</text:span><text:span text:style-name="T1176"> </text:span><text:span text:style-name="T1162">21</text:span><text:span text:style-name="T1175"> </text:span><text:span text:style-name="T1162">de</text:span><text:span text:style-name="T1176"> </text:span><text:span text:style-name="T1162">agosto</text:span><text:span text:style-name="T1175"> </text:span><text:span text:style-name="T1162">de</text:span><text:span text:style-name="T1176"> </text:span><text:span text:style-name="T1170">2026.</text:span></text:p>
      <text:p text:style-name="P178"/>
      <text:p text:style-name="P178"/>
      <text:p text:style-name="P178"/>
      <text:p text:style-name="P178"/>
      <text:p text:style-name="P984"/>
      <text:h text:style-name="P985" text:outline-level="9">DANIELLY<text:span text:style-name="T1177"> </text:span>BRANDÃO<text:span text:style-name="T1178"> </text:span><text:span text:style-name="T182">TÁVORA</text:span></text:h>
      <text:p text:style-name="P986"><text:span text:style-name="T1147">Presidente</text:span><text:span text:style-name="T1179"> </text:span><text:span text:style-name="T1159">Executiva</text:span></text:p>
      <text:p text:style-name="P987"/>
      <text:p text:style-name="P988"/>
      <text:p text:style-name="P989"/>
      <text:h text:style-name="Heading_20_6" text:outline-level="7"><text:span text:style-name="T1180"><text:s/></text:span><text:span text:style-name="T1145">PORTARIA</text:span><text:span text:style-name="T1180"> </text:span><text:span text:style-name="T1145">Nº</text:span><text:span text:style-name="T1180"> </text:span><text:span text:style-name="T1146">249/2026</text:span></text:h>
      <text:p text:style-name="P103"/>
      <text:p text:style-name="P103"/>
      <text:p text:style-name="P990"/>
      <text:h text:style-name="P991" text:outline-level="9">CONCEDE APOSENTADORIA VOLUNTÁRIA POR IDADE E TEMPO DE CONTRIBUIÇÃO, COM PROVENTOS INTEGRAIS.</text:h>
      <text:p text:style-name="P103"/>
      <text:p text:style-name="P992"/>
      <text:p text:style-name="P993"><text:span text:style-name="T1147">A PRESIDENTE EXECUTIVA DO IPACI – </text:span><text:span text:style-name="T1148">Instituto de Previdência do Município de Cachoeiro de Itapemirim, Estado do Espírito Santo, no uso de suas atribuições delegadas através da Lei nº 7.030/2014 e do Decreto nº 34.905/2025, resolve</text:span><text:span text:style-name="T1181">:</text:span></text:p>
      <text:p text:style-name="P994"/>
      <text:p text:style-name="P995"><text:span text:style-name="T1147">Art.</text:span><text:span text:style-name="T1182"> </text:span><text:span text:style-name="T1147">1º</text:span><text:span text:style-name="T1182"> </text:span><text:span text:style-name="T1148">–</text:span><text:span text:style-name="T1183"> </text:span><text:span text:style-name="T1148">Conceder</text:span><text:span text:style-name="T1183"> </text:span><text:span text:style-name="T1148">aposentadoria</text:span><text:span text:style-name="T1183"> </text:span><text:span text:style-name="T1148">voluntária</text:span><text:span text:style-name="T1183"> </text:span><text:span text:style-name="T1148">por</text:span><text:span text:style-name="T1183"> </text:span><text:span text:style-name="T1148">idade</text:span><text:span text:style-name="T1183"> </text:span><text:span text:style-name="T1148">e</text:span><text:span text:style-name="T1183"> </text:span><text:span text:style-name="T1148">tempo</text:span><text:span text:style-name="T1183"> </text:span><text:span text:style-name="T1148">de contribuição, com proventos integrais, ao servidor público municipal </text:span><text:span text:style-name="T1147">JOSE ANTONIO PEREIRA</text:span><text:span text:style-name="T1184">,</text:span><text:span text:style-name="T1185"> </text:span><text:span text:style-name="T1148">ocupante</text:span><text:span text:style-name="T1186"> </text:span><text:span text:style-name="T1148">do</text:span><text:span text:style-name="T1187"> </text:span><text:span text:style-name="T1148">cargo</text:span><text:span text:style-name="T1188"> </text:span><text:span text:style-name="T1148">de</text:span><text:span text:style-name="T1187"> </text:span><text:span text:style-name="T1148">AJUDANTE</text:span><text:span text:style-name="T1188"> </text:span><text:span text:style-name="T1148">GERAL</text:span><text:span text:style-name="T1186"> </text:span><text:span text:style-name="T1148">–</text:span><text:span text:style-name="T1187"> </text:span><text:span text:style-name="T1148">GOA,</text:span><text:span text:style-name="T1188"> </text:span><text:span text:style-name="T1148">NÍVEL</text:span><text:span text:style-name="T1189"> </text:span><text:span text:style-name="T1148">III,</text:span><text:span text:style-name="T1188"> </text:span><text:span text:style-name="T1148">LETRA</text:span><text:span text:style-name="T1149"> </text:span><text:span text:style-name="T1190">T,</text:span></text:p>
      <text:p text:style-name="P996"><text:span text:style-name="T1148">lotado na Secretaria Municipal de Desenvolvimento Social, nos termos do art. 3º, Incisos I, II, III</text:span><text:span text:style-name="T1191"> </text:span><text:span text:style-name="T1148">e</text:span><text:span text:style-name="T1191"> </text:span><text:span text:style-name="T1148">do</text:span><text:span text:style-name="T1191"> </text:span><text:span text:style-name="T1148">parágrafo</text:span><text:span text:style-name="T1191"> </text:span><text:span text:style-name="T1148">único</text:span><text:span text:style-name="T1191"> </text:span><text:span text:style-name="T1148">da</text:span><text:span text:style-name="T1191"> </text:span><text:span text:style-name="T1148">EC</text:span><text:span text:style-name="T1191"> </text:span><text:span text:style-name="T1148">47/2005, conforme art. 10, §7° da EC nº 103/2019 c/c</text:span><text:span text:style-name="T1191"> </text:span><text:span text:style-name="T1148">o</text:span><text:span text:style-name="T1191"> </text:span><text:span text:style-name="T1148">art.</text:span><text:span text:style-name="T1191"> </text:span><text:span text:style-name="T1148">82, incisos I, II e III da Lei Municipal nº 6.910/2013, tendo seu cálculo fixado no processo nº 49956/2026, a partir de 31 de agosto de 2026.</text:span></text:p>
      <text:p text:style-name="P997"><text:span text:style-name="T1147">Art. 2º </text:span><text:span text:style-name="T1148">– Esta Portaria entra em vigor na data de 31 de agosto de 2026, revogadas as disposições em contrário.</text:span></text:p>
      <text:p text:style-name="P178"/>
      <text:p text:style-name="P998"/>
      <text:p text:style-name="P999"><text:span text:style-name="T1148">Cachoeiro</text:span><text:span text:style-name="T1192"> </text:span><text:span text:style-name="T1148">de</text:span><text:span text:style-name="T1193"> </text:span><text:span text:style-name="T1148">Itapemirim</text:span><text:span text:style-name="T1194"> </text:span><text:span text:style-name="T1148">–</text:span><text:span text:style-name="T1193"> </text:span><text:span text:style-name="T1148">ES,</text:span><text:span text:style-name="T1193"> </text:span><text:span text:style-name="T1148">21</text:span><text:span text:style-name="T1192"> </text:span><text:span text:style-name="T1148">de</text:span><text:span text:style-name="T1193"> </text:span><text:span text:style-name="T1148">agosto</text:span><text:span text:style-name="T1193"> </text:span><text:span text:style-name="T1148">de</text:span><text:span text:style-name="T1193"> </text:span><text:span text:style-name="T1157">2026.</text:span></text:p>
      <text:p text:style-name="P178"/>
      <text:p text:style-name="P178"/>
      <text:p text:style-name="P1000"/>
      <text:h text:style-name="P1001" text:outline-level="9">DANIELLY<text:span text:style-name="T1195"> </text:span>BRANDÃO<text:span text:style-name="T1195"> </text:span><text:span text:style-name="T182">TÁVORA</text:span></text:h>
      <text:p text:style-name="P1002"><text:span text:style-name="T1147">Presidente </text:span><text:span text:style-name="T1159">Executiva</text:span></text:p>
      <text:p text:style-name="P1003"/>
      <text:p text:style-name="P988"/>
      <text:p text:style-name="P1004"/>
      <text:h text:style-name="P1005" text:outline-level="7"><text:span text:style-name="T1196"><text:s/></text:span><text:span text:style-name="T1145">PORTARIA</text:span><text:span text:style-name="T1146"> </text:span><text:span text:style-name="T1145">Nº</text:span><text:span text:style-name="T1146"> 250/2026</text:span></text:h>
      <text:p text:style-name="P103"/>
      <text:p text:style-name="P103"/>
      <text:p text:style-name="P1006"/>
      <text:h text:style-name="P1007" text:outline-level="9">CONCEDE APOSENTADORIA VOLUNTÁRIA POR IDADE E TEMPO DE CONTRIBUIÇÃO, COM PROVENTOS INTEGRAIS.</text:h>
      <text:p text:style-name="P103"/>
      <text:p text:style-name="P1008"/>
      <text:p text:style-name="P1009"><text:span text:style-name="T1147">A PRESIDENTE EXECUTIVA DO IPACI – </text:span><text:span text:style-name="T1148">Instituto de Previdência do Município de Cachoeiro de Itapemirim, Estado do Espírito Santo, no uso de suas atribuições delegadas através da Lei nº 7.030/2014 e do Decreto nº 34.905/2025, resolve</text:span><text:span text:style-name="T1181">:</text:span></text:p>
      <text:p text:style-name="P1010"/>
      <text:p text:style-name="P1011"><text:span text:style-name="T1147">Art. 1º </text:span><text:span text:style-name="T1148">– Conceder</text:span><text:span text:style-name="T1183"> </text:span><text:span text:style-name="T1148">aposentadoria voluntária por idade e tempo de</text:span><text:span text:style-name="T1183"> </text:span><text:span text:style-name="T1148">contribuição, com proventos integrais, ao servidor público municipal </text:span><text:span text:style-name="T1147">MARCUS HADDAD SPOSITO</text:span><text:span text:style-name="T1184">, </text:span><text:span text:style-name="T1148">ocupante do cargo de MÉDICO CLINICO GERAL – GEB, NÍVEL III, LETRA</text:span></text:p>
      <text:p text:style-name="P1012"><text:span text:style-name="T1148">O, lotado na Secretaria Municipal de Saúde, nos termos do art. 3º, Incisos I, II, III e do parágrafo</text:span><text:span text:style-name="T1197"> </text:span><text:span text:style-name="T1148">único</text:span><text:span text:style-name="T1197"> </text:span><text:span text:style-name="T1148">da</text:span><text:span text:style-name="T1197"> </text:span><text:span text:style-name="T1148">EC</text:span><text:span text:style-name="T1197"> </text:span><text:span text:style-name="T1148">47/2005,</text:span><text:span text:style-name="T1198"> </text:span><text:span text:style-name="T1148">conforme</text:span><text:span text:style-name="T1199"> </text:span><text:span text:style-name="T1148">art.</text:span><text:span text:style-name="T1199"> </text:span><text:span text:style-name="T1148">10,</text:span><text:span text:style-name="T1199"> </text:span><text:span text:style-name="T1148">§7°</text:span><text:span text:style-name="T1199"> </text:span><text:span text:style-name="T1148">da</text:span><text:span text:style-name="T1199"> </text:span><text:span text:style-name="T1148">EC</text:span><text:span text:style-name="T1199"> </text:span><text:span text:style-name="T1148">nº</text:span><text:span text:style-name="T1199"> </text:span><text:span text:style-name="T1148">103/2019</text:span><text:span text:style-name="T1191"> </text:span><text:span text:style-name="T1148">c/c</text:span><text:span text:style-name="T1197"> </text:span><text:span text:style-name="T1148">o</text:span><text:span text:style-name="T1197"> </text:span><text:span text:style-name="T1148">art.</text:span><text:span text:style-name="T1197"> </text:span><text:span text:style-name="T1148">82,</text:span><text:span text:style-name="T1197"> </text:span><text:span text:style-name="T1148">incisos</text:span><text:span text:style-name="T1197"> </text:span><text:span text:style-name="T1148">I, II</text:span><text:span text:style-name="T1191"> </text:span><text:span text:style-name="T1148">e</text:span><text:span text:style-name="T1191"> </text:span><text:span text:style-name="T1148">III</text:span><text:span text:style-name="T1191"> </text:span><text:span text:style-name="T1148">da</text:span><text:span text:style-name="T1191"> </text:span><text:span text:style-name="T1148">Lei</text:span><text:span text:style-name="T1191"> </text:span><text:span text:style-name="T1148">Municipal</text:span><text:span text:style-name="T1191"> </text:span><text:span text:style-name="T1148">nº</text:span><text:span text:style-name="T1191"> </text:span><text:span text:style-name="T1148">6.910/2013, tendo</text:span><text:span text:style-name="T1191"> </text:span><text:span text:style-name="T1148">seu</text:span><text:span text:style-name="T1191"> </text:span><text:span text:style-name="T1148">cálculo</text:span><text:span text:style-name="T1191"> </text:span><text:span text:style-name="T1148">fixado</text:span><text:span text:style-name="T1191"> </text:span><text:span text:style-name="T1148">no</text:span><text:span text:style-name="T1191"> </text:span><text:span text:style-name="T1148">processo</text:span><text:span text:style-name="T1191"> </text:span><text:span text:style-name="T1148">nº</text:span><text:span text:style-name="T1191"> </text:span><text:span text:style-name="T1148">55442/2026, a partir de 31 de agosto de 2026.</text:span></text:p>
      <text:p text:style-name="P1013"><text:span text:style-name="T1147">Art. 2º </text:span><text:span text:style-name="T1148">– Esta Portaria entra em vigor na data de 31 de agosto de 2026, revogadas as disposições em contrário.</text:span></text:p>
      <text:p text:style-name="P178"/>
      <text:p text:style-name="P1014"/>
      <text:p text:style-name="P1015"><text:span text:style-name="T1148">Cachoeiro</text:span><text:span text:style-name="T1199"> </text:span><text:span text:style-name="T1148">de</text:span><text:span text:style-name="T1157"> </text:span><text:span text:style-name="T1148">Itapemirim</text:span><text:span text:style-name="T1192"> </text:span><text:span text:style-name="T1148">–</text:span><text:span text:style-name="T1157"> </text:span><text:span text:style-name="T1148">ES,</text:span><text:span text:style-name="T1191"> </text:span><text:span text:style-name="T1148">21</text:span><text:span text:style-name="T1157"> </text:span><text:span text:style-name="T1148">de</text:span><text:span text:style-name="T1191"> </text:span><text:span text:style-name="T1148">agosto</text:span><text:span text:style-name="T1157"> </text:span><text:span text:style-name="T1148">de</text:span><text:span text:style-name="T1191"> </text:span><text:span text:style-name="T1157">2026.</text:span></text:p>
      <text:p text:style-name="P178"/>
      <text:p text:style-name="P178"/>
      <text:p text:style-name="P1010"/>
      <text:h text:style-name="P1016" text:outline-level="9">DANIELLY<text:span text:style-name="T205"> </text:span>BRANDÃO<text:span text:style-name="T205"> </text:span><text:span text:style-name="T182">TÁVORA</text:span></text:h>
      <text:p text:style-name="P1017"><text:span text:style-name="T1147">Presidente</text:span><text:span text:style-name="T1200"> </text:span><text:span text:style-name="T1159">Executiva</text:span></text:p>
      <text:p text:style-name="P1018"/>
      <text:p text:style-name="P988"/>
      <text:p text:style-name="P1019"/>
      <text:h text:style-name="P1020" text:outline-level="7"><text:span text:style-name="T1145">PORTARIA</text:span><text:span text:style-name="T1201"> </text:span><text:span text:style-name="T1145">Nº</text:span><text:span text:style-name="T1202"> </text:span><text:span text:style-name="T1146">251/2026</text:span></text:h>
      <text:p text:style-name="P103"/>
      <text:p text:style-name="P1021"/>
      <text:h text:style-name="P1022" text:outline-level="9">CONCEDE APOSENTADORIA VOLUNTÁRIA POR IDADE COM PROVENTOS PROPORCIONAIS AO TEMPO DE <text:span text:style-name="T182">CONTRIBUIÇÃO.</text:span></text:h>
      <text:p text:style-name="P103"/>
      <text:p text:style-name="P1023"/>
      <text:p text:style-name="P1024"><text:span text:style-name="T1147">A PRESIDENTE EXECUTIVA DO IPACI – </text:span><text:span text:style-name="T1148">Instituto de Previdência do Município de Cachoeiro de Itapemirim, Estado do Espírito Santo, no uso de suas atribuições delegadas através da Lei nº 7.030/2014 e do Decreto nº 34.905/2025, resolve:</text:span></text:p>
      <text:p text:style-name="P1025"/>
      <text:p text:style-name="P1026"><text:span text:style-name="T1147">Art. 1º </text:span><text:span text:style-name="T1148">- Conceder aposentadoria voluntária por idade com proventos proporcionais ao tempo de contribuição, ao servidor público municipal </text:span><text:span text:style-name="T1147">CELSO</text:span><text:span text:style-name="T1182"> </text:span><text:span text:style-name="T1147">MONTEIRO</text:span><text:span text:style-name="T1203"> </text:span><text:span text:style-name="T1147">DA</text:span><text:span text:style-name="T1204"> </text:span><text:span text:style-name="T1147">SILVA</text:span><text:span text:style-name="T1184">,</text:span><text:span text:style-name="T1205"> </text:span><text:span text:style-name="T1148">ocupante</text:span><text:span text:style-name="T1206"> </text:span><text:span text:style-name="T1148">do</text:span><text:span text:style-name="T1206"> </text:span><text:span text:style-name="T1148">cargo</text:span><text:span text:style-name="T1206"> </text:span><text:span text:style-name="T1148">de</text:span><text:span text:style-name="T1207"> </text:span><text:span text:style-name="T1148">VIGIA</text:span><text:span text:style-name="T1208"> </text:span><text:span text:style-name="T1148">–</text:span><text:span text:style-name="T1206"> </text:span><text:span text:style-name="T1148">GOA,</text:span><text:span text:style-name="T1209"> </text:span><text:span text:style-name="T1148">NÍVEL</text:span><text:span text:style-name="T1210"> </text:span><text:span text:style-name="T1148">II,</text:span><text:span text:style-name="T1209"> </text:span><text:span text:style-name="T1148">LETRA</text:span><text:span text:style-name="T1211"> </text:span><text:span text:style-name="T1190">M,</text:span></text:p>
      <text:p text:style-name="P1027"><text:span text:style-name="T1148">lotado na Secretaria Municipal de Educação, nos termos do artigo 40, § 1º, Inciso III, alínea “b”, §§ 2º, 3º, 8º e 17 da CF 88, artigos 1º, caput, § 5º e 15 da Lei nº 10.887/2004, conforme artigo 10, §7° da EC nº 103/2019 c/c os artigos 56, 83 e 84 da Lei Municipal nº 6.910/2013, tendo seu cálculo fixado no processo nº 59258/2026, a partir de 31 de agosto de 2026.</text:span><text:span text:style-name="T1148"/></text:p>
      <text:p text:style-name="P1028"><text:span text:style-name="T1147">Art. 2º </text:span><text:span text:style-name="T1148">- Esta Portaria entra em vigor na data de 31 de agosto de 2026, revogadas as disposições em contrário.</text:span></text:p>
      <text:p text:style-name="P178"/>
      <text:p text:style-name="P1029"/>
      <text:p text:style-name="P1030"><text:span text:style-name="T1148">Cachoeiro</text:span><text:span text:style-name="T1212"> </text:span><text:span text:style-name="T1148">de</text:span><text:span text:style-name="T1212"> </text:span><text:span text:style-name="T1148">Itapemirim</text:span><text:span text:style-name="T1212"> </text:span><text:span text:style-name="T1148">-</text:span><text:span text:style-name="T1212"> </text:span><text:span text:style-name="T1148">ES,</text:span><text:span text:style-name="T1213"> </text:span><text:span text:style-name="T1148">21</text:span><text:span text:style-name="T1212"> </text:span><text:span text:style-name="T1148">de</text:span><text:span text:style-name="T1212"> </text:span><text:span text:style-name="T1148">agosto</text:span><text:span text:style-name="T1212"> </text:span><text:span text:style-name="T1148">de</text:span><text:span text:style-name="T1212"> </text:span><text:span text:style-name="T1157">2026.</text:span></text:p>
      <text:p text:style-name="P178"/>
      <text:p text:style-name="P178"/>
      <text:p text:style-name="P1025"/>
      <text:h text:style-name="P1031" text:outline-level="9"><text:span text:style-name="T182">DANIELLY</text:span><text:span text:style-name="T1214"> </text:span><text:span text:style-name="T182">BRANDÃO</text:span><text:span text:style-name="T407"> </text:span><text:span text:style-name="T182">TÁVORA</text:span></text:h>
      <text:p text:style-name="P1032"><text:span text:style-name="T1159">Presidente</text:span><text:span text:style-name="T1215"> </text:span><text:span text:style-name="T1159">Executiva</text:span></text:p>
      <text:p text:style-name="P1033"/>
      <text:p text:style-name="P1034"/>
      <text:p text:style-name="P1035"><draw:frame draw:style-name="fr7" draw:name="Image7" text:anchor-type="as-char" svg:width="5.8472in" svg:height="6.339in" draw:z-index="336"><draw:image xlink:href="Pictures/1000000100000231000002601ED11F0B.png" xlink:type="simple" xlink:show="embed" xlink:actuate="onLoad" draw:mime-type="image/png"/></draw:frame></text:p>
      <text:p text:style-name="P1036"/>
      <text:p text:style-name="P1034"/>
      <text:p text:style-name="P1037"><draw:frame draw:style-name="fr7" draw:name="Image8" text:anchor-type="as-char" svg:width="5.8465in" svg:height="8.3272in" draw:z-index="337"><draw:image xlink:href="Pictures/10000001000002310000031FAE9D3B8F.png" xlink:type="simple" xlink:show="embed" xlink:actuate="onLoad" draw:mime-type="image/png"/></draw:frame></text:p>
      <text:p text:style-name="P1038"/>
      <text:p text:style-name="P1039"><text:span text:style-name="T1216">COPAP</text:span><text:span text:style-name="T1216"/></text:p>
      <text:p text:style-name="P1040"/>
      <text:p text:style-name="P1041"><text:span text:style-name="T1217">NOTIFICAÇÃO</text:span><text:span text:style-name="T1218"> </text:span><text:span text:style-name="T1217">N.</text:span><text:span text:style-name="T1219"> </text:span><text:span text:style-name="T1218">08/2026</text:span></text:p>
      <text:p text:style-name="P1042"/>
      <text:p text:style-name="P1043"><text:span text:style-name="T1217">Processo:</text:span><text:span text:style-name="T1220"> </text:span><text:span text:style-name="T1218">88526/2025</text:span></text:p>
      <text:p text:style-name="P1042"/>
      <text:p text:style-name="P1044"><text:span text:style-name="T1221">Por</text:span><text:span text:style-name="T1222"> </text:span><text:span text:style-name="T1221">determinaça�o</text:span><text:span text:style-name="T1223"> </text:span><text:span text:style-name="T1221">do</text:span><text:span text:style-name="T1223"> </text:span><text:span text:style-name="T1221">Secreta�rio</text:span><text:span text:style-name="T1223"> </text:span><text:span text:style-name="T1221">Municipal</text:span><text:span text:style-name="T1223"> </text:span><text:span text:style-name="T1221">de</text:span><text:span text:style-name="T1223"> </text:span><text:span text:style-name="T1221">Administraça�o,</text:span><text:span text:style-name="T1223"> </text:span><text:span text:style-name="T1221">autoridade </text:span><text:span text:style-name="T1224">responsa�vel pela instauraça�o do presente procedimento, a empresa </text:span><text:span text:style-name="T1225">Instituto Nacional de Desenvolvimento Tecnológico e de Pesquisa</text:span><text:span text:style-name="T1224">, na pessoa de seu representante legal, fica </text:span><text:span text:style-name="T1225">NOTIFICADA </text:span><text:span text:style-name="T1224">da instauraça�o do Processo Administrativo Sancionador n. 88526/2025, destinado </text:span><text:span text:style-name="T1226">a" </text:span><text:span text:style-name="T1224">apuraça�o de possí�vel infraça�o administrativa relacionada </text:span><text:span text:style-name="T1226">a" </text:span><text:span text:style-name="T1224">contrato n.43/2024, cujo objeto consistia na auditoria operacional da folha depagamento municipal.</text:span></text:p>
      <text:p text:style-name="P1045"/>
      <text:p text:style-name="P1046"><text:span text:style-name="T1224">A presente notificaça�o tem por finalidade cientificar a empresa e </text:span><text:span text:style-name="T1221">oportunizar</text:span><text:span text:style-name="T1227"> </text:span><text:span text:style-name="T1221">o</text:span><text:span text:style-name="T1227"> </text:span><text:span text:style-name="T1221">exercí�cio</text:span><text:span text:style-name="T1227"> </text:span><text:span text:style-name="T1221">do</text:span><text:span text:style-name="T1227"> </text:span><text:span text:style-name="T1221">contradito�rio</text:span><text:span text:style-name="T1227"> </text:span><text:span text:style-name="T1221">e</text:span><text:span text:style-name="T1227"> </text:span><text:span text:style-name="T1221">da</text:span><text:span text:style-name="T1227"> </text:span><text:span text:style-name="T1221">ampla</text:span><text:span text:style-name="T1227"> </text:span><text:span text:style-name="T1221">defesa.</text:span></text:p>
      <text:p text:style-name="P1047"/>
      <text:p text:style-name="P1048"><text:span text:style-name="T1228">A</text:span><text:span text:style-name="T1229"> </text:span><text:span text:style-name="T1228">defesa</text:span><text:span text:style-name="T1223"> </text:span><text:span text:style-name="T1228">pre�via</text:span><text:span text:style-name="T1223"> </text:span><text:span text:style-name="T1228">podera�</text:span><text:span text:style-name="T1229"> </text:span><text:span text:style-name="T1228">ser</text:span><text:span text:style-name="T1229"> </text:span><text:span text:style-name="T1228">apresentada</text:span><text:span text:style-name="T1223"> </text:span><text:span text:style-name="T1228">no</text:span><text:span text:style-name="T1230"> </text:span><text:span text:style-name="T1231">prazo</text:span><text:span text:style-name="T1232"> </text:span><text:span text:style-name="T1231">de</text:span><text:span text:style-name="T1233"> </text:span><text:span text:style-name="T1231">10</text:span><text:span text:style-name="T1233"> </text:span><text:span text:style-name="T1231">(dez)</text:span><text:span text:style-name="T1233"> </text:span><text:span text:style-name="T1231">dias</text:span><text:span text:style-name="T1233"> </text:span><text:span text:style-name="T1231">úteis</text:span><text:span text:style-name="T1228">, </text:span><text:span text:style-name="T1225">contados da ciência desta notificação</text:span><text:span text:style-name="T1224">, nos termos do artigo 17 do</text:span><text:span text:style-name="T1234"> </text:span><text:span text:style-name="T1224">Decreto Municipal n. 29.325/2020, feita por meio do Dia�rio Oficial do Municí�pio</text:span><text:span text:style-name="T1222"> </text:span><text:span text:style-name="T1224">de</text:span><text:span text:style-name="T1222"> </text:span><text:span text:style-name="T1224">Cachoeiro</text:span><text:span text:style-name="T1222"> </text:span><text:span text:style-name="T1224">de</text:span><text:span text:style-name="T1222"> </text:span><text:span text:style-name="T1224">Itapemirim.</text:span></text:p>
      <text:p text:style-name="P1049"/>
      <text:p text:style-name="P1050"><text:span text:style-name="T1224">Cientifica-se, por fim, que o processo tera� regular prosseguimento </text:span><text:span text:style-name="T1221">independentemente</text:span><text:span text:style-name="T1222"> </text:span><text:span text:style-name="T1221">da</text:span><text:span text:style-name="T1223"> </text:span><text:span text:style-name="T1221">apresentaça�o</text:span><text:span text:style-name="T1223"> </text:span><text:span text:style-name="T1221">de</text:span><text:span text:style-name="T1223"> </text:span><text:span text:style-name="T1221">manifestaça�o.</text:span></text:p>
      <text:p text:style-name="P1051"/>
      <text:p text:style-name="P1052"><text:span text:style-name="T1227">Acompanha a presente notificaça�o co�pia integral do Processo</text:span><text:span text:style-name="T1235"> </text:span><text:span text:style-name="T1227">88526/2025. </text:span><text:span text:style-name="T1224">Cachoeiro de Itapemirim, 23 de julho de 2026.</text:span></text:p>
      <text:h text:style-name="P1053" text:outline-level="6"><text:span text:style-name="T1236">Eliezer</text:span><text:span text:style-name="T1237"> </text:span><text:span text:style-name="T1236">Negri</text:span><text:span text:style-name="T1237"> </text:span><text:span text:style-name="T1238">Lima</text:span></text:h>
      <text:p text:style-name="P1043"><text:span text:style-name="T1239">Presidente</text:span><text:span text:style-name="T1240"> </text:span><text:span text:style-name="T1241">COPAP</text:span></text:p>
      <text:h text:style-name="P1054" text:outline-level="2"><draw:frame draw:style-name="fr1" draw:name="Image26" text:anchor-type="char" svg:x="1.6953in" svg:y="0.6102in" svg:width="5.7862in" svg:height="0.3756in" draw:z-index="77"><draw:image xlink:href="Pictures/100000010000022B0000002474849A47.png" xlink:type="simple" xlink:show="embed" xlink:actuate="onLoad" draw:mime-type="image/png"/></draw:frame><draw:frame draw:style-name="fr1" draw:name="Image27" text:anchor-type="char" svg:x="0in" svg:y="0in" svg:width="8.2681in" svg:height="11.6929in" draw:z-index="78"><draw:image xlink:href="Pictures/1000000100000319000004628A933593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p text:style-name="P1055"><text:span text:style-name="T11">DO</text:span><text:span text:style-name="T12"> </text:span><text:span text:style-name="T13">MUNICÍPIO</text:span><text:span text:style-name="T14"> </text:span><text:span text:style-name="T15">DE </text:span></text:p>
      <text:p text:style-name="P1056"><text:span text:style-name="T13">CACHOEIRO</text:span><text:span text:style-name="T16"> </text:span><text:span text:style-name="T11">DE</text:span><text:span text:style-name="T16"> </text:span><text:span text:style-name="T17">ITAPEMIRIM 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057"/>
      <text:p text:style-name="P1058"><text:span text:style-name="T1242">CENTRO ADMINISTRATIVO HÉLIO CARLOS MANHÃES RUA BRAHIM ANTÔNIO SEDER, 96/102 - CENTRO CACHOEIRO</text:span><text:span text:style-name="T1243"> </text:span><text:span text:style-name="T1242">DE</text:span><text:span text:style-name="T1244"> </text:span><text:span text:style-name="T1242">ITAPEMIRIM CEP: 29300-060</text:span></text:p>
      <text:p text:style-name="P6"/>
      <text:p text:style-name="P1059"/>
      <text:p text:style-name="P1060"><draw:frame draw:style-name="fr13" draw:name="Image24" text:anchor-type="char" svg:x="0.7874in" svg:y="0.2654in" svg:width="6.6953in" svg:height="0.1in" draw:z-index="75"><draw:image xlink:href="Pictures/100000010000028200000009B6819ED2.png" xlink:type="simple" xlink:show="embed" xlink:actuate="onLoad" draw:mime-type="image/png"/></draw:frame><text:span text:style-name="T1245">CACHOEIRO.ES.GOV.BR</text:span><text:span text:style-name="T1245"/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1" fo:font-size="11pt" fo:language="en" fo:country="US" style:letter-kerning="false" style:font-name-asian="Calibri3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lr-tb"/>
      <style:text-properties style:use-window-font-color="true" style:font-name="Calibri1" fo:font-size="11pt" fo:language="en" fo:country="US" style:letter-kerning="false" style:font-name-asian="Calibri3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size="8pt" fo:language="pt" fo:country="PT" style:font-name-asian="Arial1" style:font-family-asian="Arial" style:font-family-generic-asian="system" style:font-pitch-asian="variable" style:font-size-asian="8pt" style:language-asian="en" style:country-asian="US" style:font-name-complex="Arial1" style:font-family-complex="Arial" style:font-family-generic-complex="system" style:font-pitch-complex="variable" style:font-size-complex="8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right="0.35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right="0.3909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5945in" fo:margin-right="1.7929in"/>
      <style:text-properties style:font-name="Source Sans Pro" fo:font-family="'Source Sans Pro'" style:font-family-generic="swiss" style:font-pitch="variable" fo:font-size="19pt" fo:language="pt" fo:country="PT" style:font-name-asian="Source Sans Pro1" style:font-family-asian="'Source Sans Pro'" style:font-family-generic-asian="system" style:font-pitch-asian="variable" style:font-size-asian="19pt" style:language-asian="en" style:country-asian="US" style:font-name-complex="Source Sans Pro1" style:font-family-complex="'Source Sans Pro'" style:font-family-generic-complex="system" style:font-pitch-complex="variable" style:font-size-complex="19pt" style:language-complex="ar" style:country-complex="SA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left="-0.0008in"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0.0138in" fo:line-height="0.1862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right="0.2563in" fo:text-align="center" style:justify-single-word="false"/>
      <style:text-properties style:font-name="Times New Roman" fo:font-family="'Times New Roman'" style:font-family-generic="roman" style:font-pitch="variable" fo:font-size="10.5pt" fo:language="pt" fo:country="PT" style:text-underline-style="solid" style:text-underline-width="auto" style:text-underline-color="#000000" fo:font-weight="bold" style:font-name-asian="Times New Roman1" style:font-family-asian="'Times New Roman'" style:font-family-generic-asian="system" style:font-pitch-asian="variable" style:font-size-asian="10.5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0.5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line-height="0.1709in" fo:text-align="center" style:justify-single-word="false"/>
      <style:text-properties style:font-name="Source Sans Pro" fo:font-family="'Source Sans Pro'" style:font-family-generic="swiss" style:font-pitch="variable" fo:font-size="10pt" fo:language="pt" fo:country="PT" fo:font-weight="bold" style:font-name-asian="Source Sans Pro1" style:font-family-asian="'Source Sans Pro'" style:font-family-generic-asian="system" style:font-pitch-asian="variable" style:font-size-asian="1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10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text-align="center" style:justify-single-word="false"/>
      <style:text-properties style:font-name="Times New Roman" fo:font-family="'Times New Roman'" style:font-family-generic="roman" style:font-pitch="variable" fo:font-size="9pt" fo:language="pt" fo:country="PT" fo:font-weight="bold" style:font-name-asian="Times New Roman1" style:font-family-asian="'Times New Roman'" style:font-family-generic-asian="system" style:font-pitch-asian="variable" style:font-size-asian="9pt" style:language-asian="en" style:country-asian="US" style:font-weight-asian="bold" style:font-name-complex="Times New Roman1" style:font-family-complex="'Times New Roman'" style:font-family-generic-complex="system" style:font-pitch-complex="variable" style:font-size-complex="9pt" style:language-complex="ar" style:country-complex="SA" style:font-weight-complex="bold"/>
    </style:style>
    <style:style style:name="Heading_20_9" style:display-name="Heading 9" style:family="paragraph" style:parent-style-name="Standard" style:default-outline-level="" style:class="chapter">
      <style:paragraph-properties fo:text-align="center" style:justify-single-word="false"/>
      <style:text-properties style:font-name="Verdana" fo:font-family="Verdana" style:font-family-generic="swiss" style:font-pitch="variable" fo:font-size="8.5pt" fo:language="pt" fo:country="PT" fo:font-weight="bold" style:font-name-asian="Verdana1" style:font-family-asian="Verdana" style:font-family-generic-asian="system" style:font-pitch-asian="variable" style:font-size-asian="8.5pt" style:language-asian="en" style:country-asian="US" style:font-weight-asian="bold" style:font-name-complex="Verdana1" style:font-family-complex="Verdana" style:font-family-generic-complex="system" style:font-pitch-complex="variable" style:font-size-complex="8.5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422in" fo:margin-top="0.0016in" fo:margin-bottom="0in" style:contextual-spacing="false" fo:text-indent="-0.1827in" style:auto-text-indent="false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Header" style:family="paragraph" style:parent-style-name="Header_20_and_20_Footer" style:class="extra"/>
    <style:style style:name="Header_20_left" style:display-name="Header left" style:family="paragraph" style:parent-style-name="Head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30303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2%"/>
    </style:style>
    <style:style style:name="ListLabel_20_2" style:display-name="ListLabel 2" style:family="text">
      <style:text-properties fo:language="pt" fo:country="PT" style:language-asian="en" style:country-asian="US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fo:color="#030303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92%"/>
    </style:style>
    <style:style style:name="ListLabel_20_11" style:display-name="ListLabel 11" style:family="text">
      <style:text-properties fo:language="pt" fo:country="PT" style:language-asian="en" style:country-asian="US" style:language-complex="ar" style:country-complex="SA"/>
    </style:style>
    <style:style style:name="ListLabel_20_12" style:display-name="ListLabel 12" style:family="text">
      <style:text-properties fo:language="pt" fo:country="PT" style:language-asian="en" style:country-asian="US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ListLabel_20_19" style:display-name="ListLabel 19" style:family="text">
      <style:text-properties style:font-name="Calibri2" fo:font-family="Calibri" style:font-family-generic="swiss" style:font-pitch="variable" fo:letter-spacing="normal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 style:text-scale="92%"/>
    </style:style>
    <style:style style:name="ListLabel_20_20" style:display-name="ListLabel 20" style:family="text">
      <style:text-properties fo:language="pt" fo:country="PT" style:language-asian="en" style:country-asian="US" style:language-complex="ar" style:country-complex="SA"/>
    </style:style>
    <style:style style:name="ListLabel_20_21" style:display-name="ListLabel 21" style:family="text">
      <style:text-properties fo:language="pt" fo:country="PT" style:language-asian="en" style:country-asian="US" style:language-complex="ar" style:country-complex="SA"/>
    </style:style>
    <style:style style:name="ListLabel_20_22" style:display-name="ListLabel 22" style:family="text">
      <style:text-properties fo:language="pt" fo:country="PT" style:language-asian="en" style:country-asian="US" style:language-complex="ar" style:country-complex="SA"/>
    </style:style>
    <style:style style:name="ListLabel_20_23" style:display-name="ListLabel 23" style:family="text">
      <style:text-properties fo:language="pt" fo:country="PT" style:language-asian="en" style:country-asian="US" style:language-complex="ar" style:country-complex="SA"/>
    </style:style>
    <style:style style:name="ListLabel_20_24" style:display-name="ListLabel 24" style:family="text">
      <style:text-properties fo:language="pt" fo:country="PT" style:language-asian="en" style:country-asian="US" style:language-complex="ar" style:country-complex="SA"/>
    </style:style>
    <style:style style:name="ListLabel_20_25" style:display-name="ListLabel 25" style:family="text">
      <style:text-properties fo:language="pt" fo:country="PT" style:language-asian="en" style:country-asian="US" style:language-complex="ar" style:country-complex="SA"/>
    </style:style>
    <style:style style:name="ListLabel_20_26" style:display-name="ListLabel 26" style:family="text">
      <style:text-properties fo:language="pt" fo:country="PT" style:language-asian="en" style:country-asian="US" style:language-complex="ar" style:country-complex="SA"/>
    </style:style>
    <style:style style:name="ListLabel_20_27" style:display-name="ListLabel 27" style:family="text">
      <style:text-properties fo:language="pt" fo:country="PT" style:language-asian="en" style:country-asian="US" style:language-complex="ar" style:country-complex="SA"/>
    </style:style>
    <style:style style:name="ListLabel_20_28" style:display-name="ListLabel 28" style:family="text">
      <style:text-properties fo:color="#030303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93%"/>
    </style:style>
    <style:style style:name="ListLabel_20_29" style:display-name="ListLabel 29" style:family="text">
      <style:text-properties fo:language="pt" fo:country="PT" style:language-asian="en" style:country-asian="US" style:language-complex="ar" style:country-complex="SA"/>
    </style:style>
    <style:style style:name="ListLabel_20_30" style:display-name="ListLabel 30" style:family="text">
      <style:text-properties fo:language="pt" fo:country="PT" style:language-asian="en" style:country-asian="US" style:language-complex="ar" style:country-complex="SA"/>
    </style:style>
    <style:style style:name="ListLabel_20_31" style:display-name="ListLabel 31" style:family="text">
      <style:text-properties fo:language="pt" fo:country="PT" style:language-asian="en" style:country-asian="US" style:language-complex="ar" style:country-complex="SA"/>
    </style:style>
    <style:style style:name="ListLabel_20_32" style:display-name="ListLabel 32" style:family="text">
      <style:text-properties fo:language="pt" fo:country="PT" style:language-asian="en" style:country-asian="US" style:language-complex="ar" style:country-complex="SA"/>
    </style:style>
    <style:style style:name="ListLabel_20_33" style:display-name="ListLabel 33" style:family="text">
      <style:text-properties fo:language="pt" fo:country="PT" style:language-asian="en" style:country-asian="US" style:language-complex="ar" style:country-complex="SA"/>
    </style:style>
    <style:style style:name="ListLabel_20_34" style:display-name="ListLabel 34" style:family="text">
      <style:text-properties fo:language="pt" fo:country="PT" style:language-asian="en" style:country-asian="US" style:language-complex="ar" style:country-complex="SA"/>
    </style:style>
    <style:style style:name="ListLabel_20_35" style:display-name="ListLabel 35" style:family="text">
      <style:text-properties fo:language="pt" fo:country="PT" style:language-asian="en" style:country-asian="US" style:language-complex="ar" style:country-complex="SA"/>
    </style:style>
    <style:style style:name="ListLabel_20_36" style:display-name="ListLabel 36" style:family="text">
      <style:text-properties fo:language="pt" fo:country="PT" style:language-asian="en" style:country-asian="US" style:language-complex="ar" style:country-complex="SA"/>
    </style:style>
    <style:style style:name="ListLabel_20_37" style:display-name="ListLabel 37" style:family="text">
      <style:text-properties fo:color="#030303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92%"/>
    </style:style>
    <style:style style:name="ListLabel_20_38" style:display-name="ListLabel 38" style:family="text">
      <style:text-properties fo:language="pt" fo:country="PT" style:language-asian="en" style:country-asian="US" style:language-complex="ar" style:country-complex="SA"/>
    </style:style>
    <style:style style:name="ListLabel_20_39" style:display-name="ListLabel 39" style:family="text">
      <style:text-properties fo:language="pt" fo:country="PT" style:language-asian="en" style:country-asian="US" style:language-complex="ar" style:country-complex="SA"/>
    </style:style>
    <style:style style:name="ListLabel_20_40" style:display-name="ListLabel 40" style:family="text">
      <style:text-properties fo:language="pt" fo:country="PT" style:language-asian="en" style:country-asian="US" style:language-complex="ar" style:country-complex="SA"/>
    </style:style>
    <style:style style:name="ListLabel_20_41" style:display-name="ListLabel 41" style:family="text">
      <style:text-properties fo:language="pt" fo:country="PT" style:language-asian="en" style:country-asian="US" style:language-complex="ar" style:country-complex="SA"/>
    </style:style>
    <style:style style:name="ListLabel_20_42" style:display-name="ListLabel 42" style:family="text">
      <style:text-properties fo:language="pt" fo:country="PT" style:language-asian="en" style:country-asian="US" style:language-complex="ar" style:country-complex="SA"/>
    </style:style>
    <style:style style:name="ListLabel_20_43" style:display-name="ListLabel 43" style:family="text">
      <style:text-properties fo:language="pt" fo:country="PT" style:language-asian="en" style:country-asian="US" style:language-complex="ar" style:country-complex="SA"/>
    </style:style>
    <style:style style:name="ListLabel_20_44" style:display-name="ListLabel 44" style:family="text">
      <style:text-properties fo:language="pt" fo:country="PT" style:language-asian="en" style:country-asian="US" style:language-complex="ar" style:country-complex="SA"/>
    </style:style>
    <style:style style:name="ListLabel_20_45" style:display-name="ListLabel 45" style:family="text">
      <style:text-properties fo:language="pt" fo:country="PT" style:language-asian="en" style:country-asian="US" style:language-complex="ar" style:country-complex="SA"/>
    </style:style>
    <style:style style:name="ListLabel_20_46" style:display-name="ListLabel 46" style:family="text">
      <style:text-properties fo:color="#030303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92%"/>
    </style:style>
    <style:style style:name="ListLabel_20_47" style:display-name="ListLabel 47" style:family="text">
      <style:text-properties fo:language="pt" fo:country="PT" style:language-asian="en" style:country-asian="US" style:language-complex="ar" style:country-complex="SA"/>
    </style:style>
    <style:style style:name="ListLabel_20_48" style:display-name="ListLabel 48" style:family="text">
      <style:text-properties fo:language="pt" fo:country="PT" style:language-asian="en" style:country-asian="US" style:language-complex="ar" style:country-complex="SA"/>
    </style:style>
    <style:style style:name="ListLabel_20_49" style:display-name="ListLabel 49" style:family="text">
      <style:text-properties fo:language="pt" fo:country="PT" style:language-asian="en" style:country-asian="US" style:language-complex="ar" style:country-complex="SA"/>
    </style:style>
    <style:style style:name="ListLabel_20_50" style:display-name="ListLabel 50" style:family="text">
      <style:text-properties fo:language="pt" fo:country="PT" style:language-asian="en" style:country-asian="US" style:language-complex="ar" style:country-complex="SA"/>
    </style:style>
    <style:style style:name="ListLabel_20_51" style:display-name="ListLabel 51" style:family="text">
      <style:text-properties fo:language="pt" fo:country="PT" style:language-asian="en" style:country-asian="US" style:language-complex="ar" style:country-complex="SA"/>
    </style:style>
    <style:style style:name="ListLabel_20_52" style:display-name="ListLabel 52" style:family="text">
      <style:text-properties fo:language="pt" fo:country="PT" style:language-asian="en" style:country-asian="US" style:language-complex="ar" style:country-complex="SA"/>
    </style:style>
    <style:style style:name="ListLabel_20_53" style:display-name="ListLabel 53" style:family="text">
      <style:text-properties fo:language="pt" fo:country="PT" style:language-asian="en" style:country-asian="US" style:language-complex="ar" style:country-complex="SA"/>
    </style:style>
    <style:style style:name="ListLabel_20_54" style:display-name="ListLabel 54" style:family="text">
      <style:text-properties fo:language="pt" fo:country="PT" style:language-asian="en" style:country-asian="US" style:language-complex="ar" style:country-complex="SA"/>
    </style:style>
    <style:style style:name="ListLabel_20_55" style:display-name="ListLabel 55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5%"/>
    </style:style>
    <style:style style:name="ListLabel_20_56" style:display-name="ListLabel 56" style:family="text">
      <style:text-properties fo:language="pt" fo:country="PT" style:language-asian="en" style:country-asian="US" style:language-complex="ar" style:country-complex="SA"/>
    </style:style>
    <style:style style:name="ListLabel_20_57" style:display-name="ListLabel 57" style:family="text">
      <style:text-properties fo:language="pt" fo:country="PT" style:language-asian="en" style:country-asian="US" style:language-complex="ar" style:country-complex="SA"/>
    </style:style>
    <style:style style:name="ListLabel_20_58" style:display-name="ListLabel 58" style:family="text">
      <style:text-properties fo:language="pt" fo:country="PT" style:language-asian="en" style:country-asian="US" style:language-complex="ar" style:country-complex="SA"/>
    </style:style>
    <style:style style:name="ListLabel_20_59" style:display-name="ListLabel 59" style:family="text">
      <style:text-properties fo:language="pt" fo:country="PT" style:language-asian="en" style:country-asian="US" style:language-complex="ar" style:country-complex="SA"/>
    </style:style>
    <style:style style:name="ListLabel_20_60" style:display-name="ListLabel 60" style:family="text">
      <style:text-properties fo:language="pt" fo:country="PT" style:language-asian="en" style:country-asian="US" style:language-complex="ar" style:country-complex="SA"/>
    </style:style>
    <style:style style:name="ListLabel_20_61" style:display-name="ListLabel 61" style:family="text">
      <style:text-properties fo:language="pt" fo:country="PT" style:language-asian="en" style:country-asian="US" style:language-complex="ar" style:country-complex="SA"/>
    </style:style>
    <style:style style:name="ListLabel_20_62" style:display-name="ListLabel 62" style:family="text">
      <style:text-properties fo:language="pt" fo:country="PT" style:language-asian="en" style:country-asian="US" style:language-complex="ar" style:country-complex="SA"/>
    </style:style>
    <style:style style:name="ListLabel_20_63" style:display-name="ListLabel 63" style:family="text">
      <style:text-properties fo:language="pt" fo:country="PT" style:language-asian="en" style:country-asian="US" style:language-complex="ar" style:country-complex="SA"/>
    </style:style>
    <style:style style:name="ListLabel_20_64" style:display-name="ListLabel 64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4%"/>
    </style:style>
    <style:style style:name="ListLabel_20_65" style:display-name="ListLabel 65" style:family="text">
      <style:text-properties fo:language="pt" fo:country="PT" style:language-asian="en" style:country-asian="US" style:language-complex="ar" style:country-complex="SA"/>
    </style:style>
    <style:style style:name="ListLabel_20_66" style:display-name="ListLabel 66" style:family="text">
      <style:text-properties fo:language="pt" fo:country="PT" style:language-asian="en" style:country-asian="US" style:language-complex="ar" style:country-complex="SA"/>
    </style:style>
    <style:style style:name="ListLabel_20_67" style:display-name="ListLabel 67" style:family="text">
      <style:text-properties fo:language="pt" fo:country="PT" style:language-asian="en" style:country-asian="US" style:language-complex="ar" style:country-complex="SA"/>
    </style:style>
    <style:style style:name="ListLabel_20_68" style:display-name="ListLabel 68" style:family="text">
      <style:text-properties fo:language="pt" fo:country="PT" style:language-asian="en" style:country-asian="US" style:language-complex="ar" style:country-complex="SA"/>
    </style:style>
    <style:style style:name="ListLabel_20_69" style:display-name="ListLabel 69" style:family="text">
      <style:text-properties fo:language="pt" fo:country="PT" style:language-asian="en" style:country-asian="US" style:language-complex="ar" style:country-complex="SA"/>
    </style:style>
    <style:style style:name="ListLabel_20_70" style:display-name="ListLabel 70" style:family="text">
      <style:text-properties fo:language="pt" fo:country="PT" style:language-asian="en" style:country-asian="US" style:language-complex="ar" style:country-complex="SA"/>
    </style:style>
    <style:style style:name="ListLabel_20_71" style:display-name="ListLabel 71" style:family="text">
      <style:text-properties fo:language="pt" fo:country="PT" style:language-asian="en" style:country-asian="US" style:language-complex="ar" style:country-complex="SA"/>
    </style:style>
    <style:style style:name="ListLabel_20_72" style:display-name="ListLabel 72" style:family="text">
      <style:text-properties fo:language="pt" fo:country="PT" style:language-asian="en" style:country-asian="US" style:language-complex="ar" style:country-complex="SA"/>
    </style:style>
    <style:style style:name="ListLabel_20_73" style:display-name="ListLabel 73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2%"/>
    </style:style>
    <style:style style:name="ListLabel_20_74" style:display-name="ListLabel 74" style:family="text">
      <style:text-properties fo:language="pt" fo:country="PT" style:language-asian="en" style:country-asian="US" style:language-complex="ar" style:country-complex="SA"/>
    </style:style>
    <style:style style:name="ListLabel_20_75" style:display-name="ListLabel 75" style:family="text">
      <style:text-properties fo:language="pt" fo:country="PT" style:language-asian="en" style:country-asian="US" style:language-complex="ar" style:country-complex="SA"/>
    </style:style>
    <style:style style:name="ListLabel_20_76" style:display-name="ListLabel 76" style:family="text">
      <style:text-properties fo:language="pt" fo:country="PT" style:language-asian="en" style:country-asian="US" style:language-complex="ar" style:country-complex="SA"/>
    </style:style>
    <style:style style:name="ListLabel_20_77" style:display-name="ListLabel 77" style:family="text">
      <style:text-properties fo:language="pt" fo:country="PT" style:language-asian="en" style:country-asian="US" style:language-complex="ar" style:country-complex="SA"/>
    </style:style>
    <style:style style:name="ListLabel_20_78" style:display-name="ListLabel 78" style:family="text">
      <style:text-properties fo:language="pt" fo:country="PT" style:language-asian="en" style:country-asian="US" style:language-complex="ar" style:country-complex="SA"/>
    </style:style>
    <style:style style:name="ListLabel_20_79" style:display-name="ListLabel 79" style:family="text">
      <style:text-properties fo:language="pt" fo:country="PT" style:language-asian="en" style:country-asian="US" style:language-complex="ar" style:country-complex="SA"/>
    </style:style>
    <style:style style:name="ListLabel_20_80" style:display-name="ListLabel 80" style:family="text">
      <style:text-properties fo:language="pt" fo:country="PT" style:language-asian="en" style:country-asian="US" style:language-complex="ar" style:country-complex="SA"/>
    </style:style>
    <style:style style:name="ListLabel_20_81" style:display-name="ListLabel 81" style:family="text">
      <style:text-properties fo:language="pt" fo:country="PT" style:language-asian="en" style:country-asian="US" style:language-complex="ar" style:country-complex="SA"/>
    </style:style>
    <style:style style:name="ListLabel_20_82" style:display-name="ListLabel 82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4%"/>
    </style:style>
    <style:style style:name="ListLabel_20_83" style:display-name="ListLabel 83" style:family="text">
      <style:text-properties fo:language="pt" fo:country="PT" style:language-asian="en" style:country-asian="US" style:language-complex="ar" style:country-complex="SA"/>
    </style:style>
    <style:style style:name="ListLabel_20_84" style:display-name="ListLabel 84" style:family="text">
      <style:text-properties fo:language="pt" fo:country="PT" style:language-asian="en" style:country-asian="US" style:language-complex="ar" style:country-complex="SA"/>
    </style:style>
    <style:style style:name="ListLabel_20_85" style:display-name="ListLabel 85" style:family="text">
      <style:text-properties fo:language="pt" fo:country="PT" style:language-asian="en" style:country-asian="US" style:language-complex="ar" style:country-complex="SA"/>
    </style:style>
    <style:style style:name="ListLabel_20_86" style:display-name="ListLabel 86" style:family="text">
      <style:text-properties fo:language="pt" fo:country="PT" style:language-asian="en" style:country-asian="US" style:language-complex="ar" style:country-complex="SA"/>
    </style:style>
    <style:style style:name="ListLabel_20_87" style:display-name="ListLabel 87" style:family="text">
      <style:text-properties fo:language="pt" fo:country="PT" style:language-asian="en" style:country-asian="US" style:language-complex="ar" style:country-complex="SA"/>
    </style:style>
    <style:style style:name="ListLabel_20_88" style:display-name="ListLabel 88" style:family="text">
      <style:text-properties fo:language="pt" fo:country="PT" style:language-asian="en" style:country-asian="US" style:language-complex="ar" style:country-complex="SA"/>
    </style:style>
    <style:style style:name="ListLabel_20_89" style:display-name="ListLabel 89" style:family="text">
      <style:text-properties fo:language="pt" fo:country="PT" style:language-asian="en" style:country-asian="US" style:language-complex="ar" style:country-complex="SA"/>
    </style:style>
    <style:style style:name="ListLabel_20_90" style:display-name="ListLabel 90" style:family="text">
      <style:text-properties fo:language="pt" fo:country="PT" style:language-asian="en" style:country-asian="US" style:language-complex="ar" style:country-complex="SA"/>
    </style:style>
    <style:style style:name="ListLabel_20_91" style:display-name="ListLabel 91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7%"/>
    </style:style>
    <style:style style:name="ListLabel_20_92" style:display-name="ListLabel 92" style:family="text">
      <style:text-properties fo:language="pt" fo:country="PT" style:language-asian="en" style:country-asian="US" style:language-complex="ar" style:country-complex="SA"/>
    </style:style>
    <style:style style:name="ListLabel_20_93" style:display-name="ListLabel 93" style:family="text">
      <style:text-properties fo:language="pt" fo:country="PT" style:language-asian="en" style:country-asian="US" style:language-complex="ar" style:country-complex="SA"/>
    </style:style>
    <style:style style:name="ListLabel_20_94" style:display-name="ListLabel 94" style:family="text">
      <style:text-properties fo:language="pt" fo:country="PT" style:language-asian="en" style:country-asian="US" style:language-complex="ar" style:country-complex="SA"/>
    </style:style>
    <style:style style:name="ListLabel_20_95" style:display-name="ListLabel 95" style:family="text">
      <style:text-properties fo:language="pt" fo:country="PT" style:language-asian="en" style:country-asian="US" style:language-complex="ar" style:country-complex="SA"/>
    </style:style>
    <style:style style:name="ListLabel_20_96" style:display-name="ListLabel 96" style:family="text">
      <style:text-properties fo:language="pt" fo:country="PT" style:language-asian="en" style:country-asian="US" style:language-complex="ar" style:country-complex="SA"/>
    </style:style>
    <style:style style:name="ListLabel_20_97" style:display-name="ListLabel 97" style:family="text">
      <style:text-properties fo:language="pt" fo:country="PT" style:language-asian="en" style:country-asian="US" style:language-complex="ar" style:country-complex="SA"/>
    </style:style>
    <style:style style:name="ListLabel_20_98" style:display-name="ListLabel 98" style:family="text">
      <style:text-properties fo:language="pt" fo:country="PT" style:language-asian="en" style:country-asian="US" style:language-complex="ar" style:country-complex="SA"/>
    </style:style>
    <style:style style:name="ListLabel_20_99" style:display-name="ListLabel 99" style:family="text">
      <style:text-properties fo:language="pt" fo:country="PT" style:language-asian="en" style:country-asian="US" style:language-complex="ar" style:country-complex="SA"/>
    </style:style>
    <style:style style:name="ListLabel_20_100" style:display-name="ListLabel 100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103%"/>
    </style:style>
    <style:style style:name="ListLabel_20_101" style:display-name="ListLabel 101" style:family="text">
      <style:text-properties fo:language="pt" fo:country="PT" style:language-asian="en" style:country-asian="US" style:language-complex="ar" style:country-complex="SA"/>
    </style:style>
    <style:style style:name="ListLabel_20_102" style:display-name="ListLabel 102" style:family="text">
      <style:text-properties fo:language="pt" fo:country="PT" style:language-asian="en" style:country-asian="US" style:language-complex="ar" style:country-complex="SA"/>
    </style:style>
    <style:style style:name="ListLabel_20_103" style:display-name="ListLabel 103" style:family="text">
      <style:text-properties fo:language="pt" fo:country="PT" style:language-asian="en" style:country-asian="US" style:language-complex="ar" style:country-complex="SA"/>
    </style:style>
    <style:style style:name="ListLabel_20_104" style:display-name="ListLabel 104" style:family="text">
      <style:text-properties fo:language="pt" fo:country="PT" style:language-asian="en" style:country-asian="US" style:language-complex="ar" style:country-complex="SA"/>
    </style:style>
    <style:style style:name="ListLabel_20_105" style:display-name="ListLabel 105" style:family="text">
      <style:text-properties fo:language="pt" fo:country="PT" style:language-asian="en" style:country-asian="US" style:language-complex="ar" style:country-complex="SA"/>
    </style:style>
    <style:style style:name="ListLabel_20_106" style:display-name="ListLabel 106" style:family="text">
      <style:text-properties fo:language="pt" fo:country="PT" style:language-asian="en" style:country-asian="US" style:language-complex="ar" style:country-complex="SA"/>
    </style:style>
    <style:style style:name="ListLabel_20_107" style:display-name="ListLabel 107" style:family="text">
      <style:text-properties fo:language="pt" fo:country="PT" style:language-asian="en" style:country-asian="US" style:language-complex="ar" style:country-complex="SA"/>
    </style:style>
    <style:style style:name="ListLabel_20_108" style:display-name="ListLabel 108" style:family="text">
      <style:text-properties fo:language="pt" fo:country="PT" style:language-asian="en" style:country-asian="US" style:language-complex="ar" style:country-complex="SA"/>
    </style:style>
    <style:style style:name="ListLabel_20_109" style:display-name="ListLabel 109" style:family="text">
      <style:text-properties fo:color="#0f0f0f" style:font-name="Calibri2" fo:font-family="Calibri" style:font-family-generic="swiss" style:font-pitch="variable" fo:font-size="5pt" fo:letter-spacing="normal" fo:language="pt" fo:country="PT" fo:font-style="normal" fo:font-weight="normal" style:font-name-asian="Arial1" style:font-family-asian="Arial" style:font-family-generic-asian="system" style:font-pitch-asian="variable" style:font-size-asian="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5pt" style:language-complex="ar" style:country-complex="SA" style:font-style-complex="normal" style:font-weight-complex="normal" style:text-scale="99%"/>
    </style:style>
    <style:style style:name="ListLabel_20_110" style:display-name="ListLabel 110" style:family="text">
      <style:text-properties fo:language="pt" fo:country="PT" style:language-asian="en" style:country-asian="US" style:language-complex="ar" style:country-complex="SA"/>
    </style:style>
    <style:style style:name="ListLabel_20_111" style:display-name="ListLabel 111" style:family="text">
      <style:text-properties fo:language="pt" fo:country="PT" style:language-asian="en" style:country-asian="US" style:language-complex="ar" style:country-complex="SA"/>
    </style:style>
    <style:style style:name="ListLabel_20_112" style:display-name="ListLabel 112" style:family="text">
      <style:text-properties fo:language="pt" fo:country="PT" style:language-asian="en" style:country-asian="US" style:language-complex="ar" style:country-complex="SA"/>
    </style:style>
    <style:style style:name="ListLabel_20_113" style:display-name="ListLabel 113" style:family="text">
      <style:text-properties fo:language="pt" fo:country="PT" style:language-asian="en" style:country-asian="US" style:language-complex="ar" style:country-complex="SA"/>
    </style:style>
    <style:style style:name="ListLabel_20_114" style:display-name="ListLabel 114" style:family="text">
      <style:text-properties fo:language="pt" fo:country="PT" style:language-asian="en" style:country-asian="US" style:language-complex="ar" style:country-complex="SA"/>
    </style:style>
    <style:style style:name="ListLabel_20_115" style:display-name="ListLabel 115" style:family="text">
      <style:text-properties fo:language="pt" fo:country="PT" style:language-asian="en" style:country-asian="US" style:language-complex="ar" style:country-complex="SA"/>
    </style:style>
    <style:style style:name="ListLabel_20_116" style:display-name="ListLabel 116" style:family="text">
      <style:text-properties fo:language="pt" fo:country="PT" style:language-asian="en" style:country-asian="US" style:language-complex="ar" style:country-complex="SA"/>
    </style:style>
    <style:style style:name="ListLabel_20_117" style:display-name="ListLabel 117" style:family="text">
      <style:text-properties fo:language="pt" fo:country="PT" style:language-asian="en" style:country-asian="US" style:language-complex="ar" style:country-complex="SA"/>
    </style:style>
    <style:style style:name="ListLabel_20_118" style:display-name="ListLabel 118" style:family="text">
      <style:text-properties style:font-name="Calibri2" fo:font-family="Calibri" style:font-family-generic="swiss" style:font-pitch="variable" fo:letter-spacing="normal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 style:text-scale="93%"/>
    </style:style>
    <style:style style:name="ListLabel_20_119" style:display-name="ListLabel 119" style:family="text">
      <style:text-properties fo:language="pt" fo:country="PT" style:language-asian="en" style:country-asian="US" style:language-complex="ar" style:country-complex="SA"/>
    </style:style>
    <style:style style:name="ListLabel_20_120" style:display-name="ListLabel 120" style:family="text">
      <style:text-properties fo:language="pt" fo:country="PT" style:language-asian="en" style:country-asian="US" style:language-complex="ar" style:country-complex="SA"/>
    </style:style>
    <style:style style:name="ListLabel_20_121" style:display-name="ListLabel 121" style:family="text">
      <style:text-properties fo:language="pt" fo:country="PT" style:language-asian="en" style:country-asian="US" style:language-complex="ar" style:country-complex="SA"/>
    </style:style>
    <style:style style:name="ListLabel_20_122" style:display-name="ListLabel 122" style:family="text">
      <style:text-properties fo:language="pt" fo:country="PT" style:language-asian="en" style:country-asian="US" style:language-complex="ar" style:country-complex="SA"/>
    </style:style>
    <style:style style:name="ListLabel_20_123" style:display-name="ListLabel 123" style:family="text">
      <style:text-properties fo:language="pt" fo:country="PT" style:language-asian="en" style:country-asian="US" style:language-complex="ar" style:country-complex="SA"/>
    </style:style>
    <style:style style:name="ListLabel_20_124" style:display-name="ListLabel 124" style:family="text">
      <style:text-properties fo:language="pt" fo:country="PT" style:language-asian="en" style:country-asian="US" style:language-complex="ar" style:country-complex="SA"/>
    </style:style>
    <style:style style:name="ListLabel_20_125" style:display-name="ListLabel 125" style:family="text">
      <style:text-properties fo:language="pt" fo:country="PT" style:language-asian="en" style:country-asian="US" style:language-complex="ar" style:country-complex="SA"/>
    </style:style>
    <style:style style:name="ListLabel_20_126" style:display-name="ListLabel 126" style:family="text">
      <style:text-properties fo:language="pt" fo:country="PT" style:language-asian="en" style:country-asian="US" style:language-complex="ar" style:country-complex="SA"/>
    </style:style>
    <style:style style:name="ListLabel_20_127" style:display-name="ListLabel 127" style:family="text">
      <style:text-properties style:font-name="Calibri2" fo:font-family="Calibri" style:font-family-generic="swiss" style:font-pitch="variable" fo:letter-spacing="normal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 style:text-scale="95%"/>
    </style:style>
    <style:style style:name="ListLabel_20_128" style:display-name="ListLabel 128" style:family="text">
      <style:text-properties fo:language="pt" fo:country="PT" style:language-asian="en" style:country-asian="US" style:language-complex="ar" style:country-complex="SA"/>
    </style:style>
    <style:style style:name="ListLabel_20_129" style:display-name="ListLabel 129" style:family="text">
      <style:text-properties fo:language="pt" fo:country="PT" style:language-asian="en" style:country-asian="US" style:language-complex="ar" style:country-complex="SA"/>
    </style:style>
    <style:style style:name="ListLabel_20_130" style:display-name="ListLabel 130" style:family="text">
      <style:text-properties fo:language="pt" fo:country="PT" style:language-asian="en" style:country-asian="US" style:language-complex="ar" style:country-complex="SA"/>
    </style:style>
    <style:style style:name="ListLabel_20_131" style:display-name="ListLabel 131" style:family="text">
      <style:text-properties fo:language="pt" fo:country="PT" style:language-asian="en" style:country-asian="US" style:language-complex="ar" style:country-complex="SA"/>
    </style:style>
    <style:style style:name="ListLabel_20_132" style:display-name="ListLabel 132" style:family="text">
      <style:text-properties fo:language="pt" fo:country="PT" style:language-asian="en" style:country-asian="US" style:language-complex="ar" style:country-complex="SA"/>
    </style:style>
    <style:style style:name="ListLabel_20_133" style:display-name="ListLabel 133" style:family="text">
      <style:text-properties fo:language="pt" fo:country="PT" style:language-asian="en" style:country-asian="US" style:language-complex="ar" style:country-complex="SA"/>
    </style:style>
    <style:style style:name="ListLabel_20_134" style:display-name="ListLabel 134" style:family="text">
      <style:text-properties fo:language="pt" fo:country="PT" style:language-asian="en" style:country-asian="US" style:language-complex="ar" style:country-complex="SA"/>
    </style:style>
    <style:style style:name="ListLabel_20_135" style:display-name="ListLabel 135" style:family="text">
      <style:text-properties fo:language="pt" fo:country="PT" style:language-asian="en" style:country-asian="US" style:language-complex="ar" style:country-complex="SA"/>
    </style:style>
    <style:style style:name="ListLabel_20_136" style:display-name="ListLabel 136" style:family="text">
      <style:text-properties style:font-name="Calibri2" fo:font-family="Calibri" style:font-family-generic="swiss" style:font-pitch="variable" fo:letter-spacing="normal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 style:text-scale="97%"/>
    </style:style>
    <style:style style:name="ListLabel_20_137" style:display-name="ListLabel 137" style:family="text">
      <style:text-properties fo:language="pt" fo:country="PT" style:language-asian="en" style:country-asian="US" style:language-complex="ar" style:country-complex="SA"/>
    </style:style>
    <style:style style:name="ListLabel_20_138" style:display-name="ListLabel 138" style:family="text">
      <style:text-properties fo:language="pt" fo:country="PT" style:language-asian="en" style:country-asian="US" style:language-complex="ar" style:country-complex="SA"/>
    </style:style>
    <style:style style:name="ListLabel_20_139" style:display-name="ListLabel 139" style:family="text">
      <style:text-properties fo:language="pt" fo:country="PT" style:language-asian="en" style:country-asian="US" style:language-complex="ar" style:country-complex="SA"/>
    </style:style>
    <style:style style:name="ListLabel_20_140" style:display-name="ListLabel 140" style:family="text">
      <style:text-properties fo:language="pt" fo:country="PT" style:language-asian="en" style:country-asian="US" style:language-complex="ar" style:country-complex="SA"/>
    </style:style>
    <style:style style:name="ListLabel_20_141" style:display-name="ListLabel 141" style:family="text">
      <style:text-properties fo:language="pt" fo:country="PT" style:language-asian="en" style:country-asian="US" style:language-complex="ar" style:country-complex="SA"/>
    </style:style>
    <style:style style:name="ListLabel_20_142" style:display-name="ListLabel 142" style:family="text">
      <style:text-properties fo:language="pt" fo:country="PT" style:language-asian="en" style:country-asian="US" style:language-complex="ar" style:country-complex="SA"/>
    </style:style>
    <style:style style:name="ListLabel_20_143" style:display-name="ListLabel 143" style:family="text">
      <style:text-properties fo:language="pt" fo:country="PT" style:language-asian="en" style:country-asian="US" style:language-complex="ar" style:country-complex="SA"/>
    </style:style>
    <style:style style:name="ListLabel_20_144" style:display-name="ListLabel 144" style:family="text">
      <style:text-properties fo:language="pt" fo:country="PT" style:language-asian="en" style:country-asian="US" style:language-complex="ar" style:country-complex="SA"/>
    </style:style>
    <style:style style:name="ListLabel_20_145" style:display-name="ListLabel 145" style:family="text">
      <style:text-properties style:font-name="Calibri2" fo:font-family="Calibri" style:font-family-generic="swiss" style:font-pitch="variable" fo:letter-spacing="normal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 style:text-scale="99%"/>
    </style:style>
    <style:style style:name="ListLabel_20_146" style:display-name="ListLabel 146" style:family="text">
      <style:text-properties fo:language="pt" fo:country="PT" style:language-asian="en" style:country-asian="US" style:language-complex="ar" style:country-complex="SA"/>
    </style:style>
    <style:style style:name="ListLabel_20_147" style:display-name="ListLabel 147" style:family="text">
      <style:text-properties fo:language="pt" fo:country="PT" style:language-asian="en" style:country-asian="US" style:language-complex="ar" style:country-complex="SA"/>
    </style:style>
    <style:style style:name="ListLabel_20_148" style:display-name="ListLabel 148" style:family="text">
      <style:text-properties fo:language="pt" fo:country="PT" style:language-asian="en" style:country-asian="US" style:language-complex="ar" style:country-complex="SA"/>
    </style:style>
    <style:style style:name="ListLabel_20_149" style:display-name="ListLabel 149" style:family="text">
      <style:text-properties fo:language="pt" fo:country="PT" style:language-asian="en" style:country-asian="US" style:language-complex="ar" style:country-complex="SA"/>
    </style:style>
    <style:style style:name="ListLabel_20_150" style:display-name="ListLabel 150" style:family="text">
      <style:text-properties fo:language="pt" fo:country="PT" style:language-asian="en" style:country-asian="US" style:language-complex="ar" style:country-complex="SA"/>
    </style:style>
    <style:style style:name="ListLabel_20_151" style:display-name="ListLabel 151" style:family="text">
      <style:text-properties fo:language="pt" fo:country="PT" style:language-asian="en" style:country-asian="US" style:language-complex="ar" style:country-complex="SA"/>
    </style:style>
    <style:style style:name="ListLabel_20_152" style:display-name="ListLabel 152" style:family="text">
      <style:text-properties fo:language="pt" fo:country="PT" style:language-asian="en" style:country-asian="US" style:language-complex="ar" style:country-complex="SA"/>
    </style:style>
    <style:style style:name="ListLabel_20_153" style:display-name="ListLabel 153" style:family="text">
      <style:text-properties fo:language="pt" fo:country="PT" style:language-asian="en" style:country-asian="US" style:language-complex="ar" style:country-complex="SA"/>
    </style:style>
    <style:style style:name="ListLabel_20_154" style:display-name="ListLabel 154" style:family="text">
      <style:text-properties style:font-name="Calibri" fo:font-family="Calibri" style:font-family-generic="roman" style:font-pitch="variable" style:font-charset="x-symbol" fo:font-size="5pt" fo:letter-spacing="normal" fo:language="pt" fo:country="PT" fo:font-style="normal" fo:font-weight="normal" style:font-name-asian="Symbol" style:font-family-asian="Symbol" style:font-family-generic-asian="system" style:font-pitch-asian="variable" style:font-charset-asian="x-symbol" style:font-size-asian="5pt" style:language-asian="en" style:country-asian="US" style:font-style-asian="normal" style:font-weight-asian="normal" style:font-name-complex="Symbol" style:font-family-complex="Symbol" style:font-family-generic-complex="system" style:font-pitch-complex="variable" style:font-charset-complex="x-symbol" style:font-size-complex="5pt" style:language-complex="ar" style:country-complex="SA" style:font-style-complex="normal" style:font-weight-complex="normal" style:text-scale="103%"/>
    </style:style>
    <style:style style:name="ListLabel_20_155" style:display-name="ListLabel 155" style:family="text">
      <style:text-properties fo:language="pt" fo:country="PT" style:language-asian="en" style:country-asian="US" style:language-complex="ar" style:country-complex="SA"/>
    </style:style>
    <style:style style:name="ListLabel_20_156" style:display-name="ListLabel 156" style:family="text">
      <style:text-properties fo:language="pt" fo:country="PT" style:language-asian="en" style:country-asian="US" style:language-complex="ar" style:country-complex="SA"/>
    </style:style>
    <style:style style:name="ListLabel_20_157" style:display-name="ListLabel 157" style:family="text">
      <style:text-properties fo:language="pt" fo:country="PT" style:language-asian="en" style:country-asian="US" style:language-complex="ar" style:country-complex="SA"/>
    </style:style>
    <style:style style:name="ListLabel_20_158" style:display-name="ListLabel 158" style:family="text">
      <style:text-properties fo:language="pt" fo:country="PT" style:language-asian="en" style:country-asian="US" style:language-complex="ar" style:country-complex="SA"/>
    </style:style>
    <style:style style:name="ListLabel_20_159" style:display-name="ListLabel 159" style:family="text">
      <style:text-properties fo:language="pt" fo:country="PT" style:language-asian="en" style:country-asian="US" style:language-complex="ar" style:country-complex="SA"/>
    </style:style>
    <style:style style:name="ListLabel_20_160" style:display-name="ListLabel 160" style:family="text">
      <style:text-properties fo:language="pt" fo:country="PT" style:language-asian="en" style:country-asian="US" style:language-complex="ar" style:country-complex="SA"/>
    </style:style>
    <style:style style:name="ListLabel_20_161" style:display-name="ListLabel 161" style:family="text">
      <style:text-properties fo:language="pt" fo:country="PT" style:language-asian="en" style:country-asian="US" style:language-complex="ar" style:country-complex="SA"/>
    </style:style>
    <style:style style:name="ListLabel_20_162" style:display-name="ListLabel 162" style:family="text">
      <style:text-properties fo:language="pt" fo:country="PT" style:language-asian="en" style:country-asian="US" style:language-complex="ar" style:country-complex="SA"/>
    </style:style>
    <style:style style:name="ListLabel_20_163" style:display-name="ListLabel 163" style:family="text">
      <style:text-properties style:font-name="Calibri" fo:font-family="Calibri" style:font-family-generic="roman" style:font-pitch="variable" style:font-charset="x-symbol" fo:font-size="5pt" fo:letter-spacing="normal" fo:language="pt" fo:country="PT" fo:font-style="normal" fo:font-weight="normal" style:font-name-asian="Symbol" style:font-family-asian="Symbol" style:font-family-generic-asian="system" style:font-pitch-asian="variable" style:font-charset-asian="x-symbol" style:font-size-asian="5pt" style:language-asian="en" style:country-asian="US" style:font-style-asian="normal" style:font-weight-asian="normal" style:font-name-complex="Symbol" style:font-family-complex="Symbol" style:font-family-generic-complex="system" style:font-pitch-complex="variable" style:font-charset-complex="x-symbol" style:font-size-complex="5pt" style:language-complex="ar" style:country-complex="SA" style:font-style-complex="normal" style:font-weight-complex="normal" style:text-scale="103%"/>
    </style:style>
    <style:style style:name="ListLabel_20_164" style:display-name="ListLabel 164" style:family="text">
      <style:text-properties fo:language="pt" fo:country="PT" style:language-asian="en" style:country-asian="US" style:language-complex="ar" style:country-complex="SA"/>
    </style:style>
    <style:style style:name="ListLabel_20_165" style:display-name="ListLabel 165" style:family="text">
      <style:text-properties fo:language="pt" fo:country="PT" style:language-asian="en" style:country-asian="US" style:language-complex="ar" style:country-complex="SA"/>
    </style:style>
    <style:style style:name="ListLabel_20_166" style:display-name="ListLabel 166" style:family="text">
      <style:text-properties fo:language="pt" fo:country="PT" style:language-asian="en" style:country-asian="US" style:language-complex="ar" style:country-complex="SA"/>
    </style:style>
    <style:style style:name="ListLabel_20_167" style:display-name="ListLabel 167" style:family="text">
      <style:text-properties fo:language="pt" fo:country="PT" style:language-asian="en" style:country-asian="US" style:language-complex="ar" style:country-complex="SA"/>
    </style:style>
    <style:style style:name="ListLabel_20_168" style:display-name="ListLabel 168" style:family="text">
      <style:text-properties fo:language="pt" fo:country="PT" style:language-asian="en" style:country-asian="US" style:language-complex="ar" style:country-complex="SA"/>
    </style:style>
    <style:style style:name="ListLabel_20_169" style:display-name="ListLabel 169" style:family="text">
      <style:text-properties fo:language="pt" fo:country="PT" style:language-asian="en" style:country-asian="US" style:language-complex="ar" style:country-complex="SA"/>
    </style:style>
    <style:style style:name="ListLabel_20_170" style:display-name="ListLabel 170" style:family="text">
      <style:text-properties fo:language="pt" fo:country="PT" style:language-asian="en" style:country-asian="US" style:language-complex="ar" style:country-complex="SA"/>
    </style:style>
    <style:style style:name="ListLabel_20_171" style:display-name="ListLabel 171" style:family="text">
      <style:text-properties fo:language="pt" fo:country="PT" style:language-asian="en" style:country-asian="US" style:language-complex="ar" style:country-complex="SA"/>
    </style:style>
    <style:style style:name="ListLabel_20_172" style:display-name="ListLabel 172" style:family="text">
      <style:text-properties style:font-name="Calibri" fo:font-family="Calibri" style:font-family-generic="roman" style:font-pitch="variable" style:font-charset="x-symbol" fo:font-size="5pt" fo:letter-spacing="normal" fo:language="pt" fo:country="PT" fo:font-style="normal" fo:font-weight="normal" style:font-name-asian="Symbol" style:font-family-asian="Symbol" style:font-family-generic-asian="system" style:font-pitch-asian="variable" style:font-charset-asian="x-symbol" style:font-size-asian="5pt" style:language-asian="en" style:country-asian="US" style:font-style-asian="normal" style:font-weight-asian="normal" style:font-name-complex="Symbol" style:font-family-complex="Symbol" style:font-family-generic-complex="system" style:font-pitch-complex="variable" style:font-charset-complex="x-symbol" style:font-size-complex="5pt" style:language-complex="ar" style:country-complex="SA" style:font-style-complex="normal" style:font-weight-complex="normal" style:text-scale="103%"/>
    </style:style>
    <style:style style:name="ListLabel_20_173" style:display-name="ListLabel 173" style:family="text">
      <style:text-properties fo:language="pt" fo:country="PT" style:language-asian="en" style:country-asian="US" style:language-complex="ar" style:country-complex="SA"/>
    </style:style>
    <style:style style:name="ListLabel_20_174" style:display-name="ListLabel 174" style:family="text">
      <style:text-properties fo:language="pt" fo:country="PT" style:language-asian="en" style:country-asian="US" style:language-complex="ar" style:country-complex="SA"/>
    </style:style>
    <style:style style:name="ListLabel_20_175" style:display-name="ListLabel 175" style:family="text">
      <style:text-properties fo:language="pt" fo:country="PT" style:language-asian="en" style:country-asian="US" style:language-complex="ar" style:country-complex="SA"/>
    </style:style>
    <style:style style:name="ListLabel_20_176" style:display-name="ListLabel 176" style:family="text">
      <style:text-properties fo:language="pt" fo:country="PT" style:language-asian="en" style:country-asian="US" style:language-complex="ar" style:country-complex="SA"/>
    </style:style>
    <style:style style:name="ListLabel_20_177" style:display-name="ListLabel 177" style:family="text">
      <style:text-properties fo:language="pt" fo:country="PT" style:language-asian="en" style:country-asian="US" style:language-complex="ar" style:country-complex="SA"/>
    </style:style>
    <style:style style:name="ListLabel_20_178" style:display-name="ListLabel 178" style:family="text">
      <style:text-properties fo:language="pt" fo:country="PT" style:language-asian="en" style:country-asian="US" style:language-complex="ar" style:country-complex="SA"/>
    </style:style>
    <style:style style:name="ListLabel_20_179" style:display-name="ListLabel 179" style:family="text">
      <style:text-properties fo:language="pt" fo:country="PT" style:language-asian="en" style:country-asian="US" style:language-complex="ar" style:country-complex="SA"/>
    </style:style>
    <style:style style:name="ListLabel_20_180" style:display-name="ListLabel 180" style:family="text">
      <style:text-properties fo:language="pt" fo:country="PT" style:language-asian="en" style:country-asian="US" style:language-complex="ar" style:country-complex="SA"/>
    </style:style>
    <style:style style:name="ListLabel_20_181" style:display-name="ListLabel 181" style:family="text">
      <style:text-properties fo:language="pt" fo:country="PT" style:language-asian="en" style:country-asian="US" style:language-complex="ar" style:country-complex="SA"/>
    </style:style>
    <style:style style:name="ListLabel_20_182" style:display-name="ListLabel 182" style:family="text">
      <style:text-properties fo:letter-spacing="-0.0008in" fo:language="pt" fo:country="PT" style:language-asian="en" style:country-asian="US" style:language-complex="ar" style:country-complex="SA" style:text-scale="101%"/>
    </style:style>
    <style:style style:name="ListLabel_20_183" style:display-name="ListLabel 183" style:family="text">
      <style:text-properties fo:language="pt" fo:country="PT" style:language-asian="en" style:country-asian="US" style:language-complex="ar" style:country-complex="SA"/>
    </style:style>
    <style:style style:name="ListLabel_20_184" style:display-name="ListLabel 184" style:family="text">
      <style:text-properties fo:language="pt" fo:country="PT" style:language-asian="en" style:country-asian="US" style:language-complex="ar" style:country-complex="SA"/>
    </style:style>
    <style:style style:name="ListLabel_20_185" style:display-name="ListLabel 185" style:family="text">
      <style:text-properties fo:language="pt" fo:country="PT" style:language-asian="en" style:country-asian="US" style:language-complex="ar" style:country-complex="SA"/>
    </style:style>
    <style:style style:name="ListLabel_20_186" style:display-name="ListLabel 186" style:family="text">
      <style:text-properties fo:language="pt" fo:country="PT" style:language-asian="en" style:country-asian="US" style:language-complex="ar" style:country-complex="SA"/>
    </style:style>
    <style:style style:name="ListLabel_20_187" style:display-name="ListLabel 187" style:family="text">
      <style:text-properties fo:language="pt" fo:country="PT" style:language-asian="en" style:country-asian="US" style:language-complex="ar" style:country-complex="SA"/>
    </style:style>
    <style:style style:name="ListLabel_20_188" style:display-name="ListLabel 188" style:family="text">
      <style:text-properties fo:language="pt" fo:country="PT" style:language-asian="en" style:country-asian="US" style:language-complex="ar" style:country-complex="SA"/>
    </style:style>
    <style:style style:name="ListLabel_20_189" style:display-name="ListLabel 189" style:family="text">
      <style:text-properties fo:language="pt" fo:country="PT" style:language-asian="en" style:country-asian="US" style:language-complex="ar" style:country-complex="SA"/>
    </style:style>
    <style:style style:name="ListLabel_20_190" style:display-name="ListLabel 190" style:family="text">
      <style:text-properties style:font-name="Calibri" fo:font-family="Calibri" style:font-family-generic="roman" style:font-pitch="variable" style:font-charset="x-symbol" fo:font-size="8pt" fo:letter-spacing="normal" fo:language="pt" fo:country="PT" fo:font-style="normal" fo:font-weight="normal" style:font-name-asian="Wingdings" style:font-family-asian="Wingdings" style:font-family-generic-asian="system" style:font-pitch-asian="variable" style:font-charset-asian="x-symbol" style:font-size-asian="8pt" style:language-asian="en" style:country-asian="US" style:font-style-asian="normal" style:font-weight-asian="normal" style:font-name-complex="Wingdings" style:font-family-complex="Wingdings" style:font-family-generic-complex="system" style:font-pitch-complex="variable" style:font-charset-complex="x-symbol" style:font-size-complex="8pt" style:language-complex="ar" style:country-complex="SA" style:font-style-complex="normal" style:font-weight-complex="normal" style:text-scale="100%"/>
    </style:style>
    <style:style style:name="ListLabel_20_191" style:display-name="ListLabel 191" style:family="text">
      <style:text-properties fo:language="pt" fo:country="PT" style:language-asian="en" style:country-asian="US" style:language-complex="ar" style:country-complex="SA"/>
    </style:style>
    <style:style style:name="ListLabel_20_192" style:display-name="ListLabel 192" style:family="text">
      <style:text-properties fo:language="pt" fo:country="PT" style:language-asian="en" style:country-asian="US" style:language-complex="ar" style:country-complex="SA"/>
    </style:style>
    <style:style style:name="ListLabel_20_193" style:display-name="ListLabel 193" style:family="text">
      <style:text-properties fo:language="pt" fo:country="PT" style:language-asian="en" style:country-asian="US" style:language-complex="ar" style:country-complex="SA"/>
    </style:style>
    <style:style style:name="ListLabel_20_194" style:display-name="ListLabel 194" style:family="text">
      <style:text-properties fo:language="pt" fo:country="PT" style:language-asian="en" style:country-asian="US" style:language-complex="ar" style:country-complex="SA"/>
    </style:style>
    <style:style style:name="ListLabel_20_195" style:display-name="ListLabel 195" style:family="text">
      <style:text-properties fo:language="pt" fo:country="PT" style:language-asian="en" style:country-asian="US" style:language-complex="ar" style:country-complex="SA"/>
    </style:style>
    <style:style style:name="ListLabel_20_196" style:display-name="ListLabel 196" style:family="text">
      <style:text-properties fo:language="pt" fo:country="PT" style:language-asian="en" style:country-asian="US" style:language-complex="ar" style:country-complex="SA"/>
    </style:style>
    <style:style style:name="ListLabel_20_197" style:display-name="ListLabel 197" style:family="text">
      <style:text-properties fo:language="pt" fo:country="PT" style:language-asian="en" style:country-asian="US" style:language-complex="ar" style:country-complex="SA"/>
    </style:style>
    <style:style style:name="ListLabel_20_198" style:display-name="ListLabel 198" style:family="text">
      <style:text-properties fo:language="pt" fo:country="PT" style:language-asian="en" style:country-asian="US" style:language-complex="ar" style:country-complex="SA"/>
    </style:style>
    <style:style style:name="ListLabel_20_199" style:display-name="ListLabel 199" style:family="text">
      <style:text-properties fo:color="#000080" fo:font-size="8.5pt" style:text-underline-style="solid" style:text-underline-width="auto" style:text-underline-color="#000080" style:font-size-asian="8.5pt"/>
    </style:style>
    <style:style style:name="ListLabel_20_200" style:display-name="ListLabel 200" style:family="text">
      <style:text-properties fo:font-size="8.5pt" style:text-underline-style="none" style:font-size-asian="8.5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bullet text:level="1" text:style-name="ListLabel_20_1" style:num-suffix="•" text:bullet-char="•">
        <style:list-level-properties text:list-level-position-and-space-mode="label-alignment">
          <style:list-level-label-alignment text:label-followed-by="listtab" fo:text-indent="-0.0925in" fo:margin-left="0.0563in"/>
        </style:list-level-properties>
        <style:text-properties fo:font-family="Aria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0925in" fo:margin-left="0.2646in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0925in" fo:margin-left="0.4744in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0925in" fo:margin-left="0.6839in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0925in" fo:margin-left="0.8937in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0925in" fo:margin-left="1.1035in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0925in" fo:margin-left="1.3126in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0925in" fo:margin-left="1.522in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0925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bullet text:level="1" text:style-name="ListLabel_20_10" style:num-suffix="•" text:bullet-char="•">
        <style:list-level-properties text:list-level-position-and-space-mode="label-alignment">
          <style:list-level-label-alignment text:label-followed-by="listtab" fo:text-indent="-0.0535in" fo:margin-left="0.0571in"/>
        </style:list-level-properties>
        <style:text-properties fo:font-family="Arial"/>
      </text:list-level-style-bullet>
      <text:list-level-style-bullet text:level="2" text:style-name="ListLabel_20_11" style:num-suffix="•" text:bullet-char="•">
        <style:list-level-properties text:list-level-position-and-space-mode="label-alignment">
          <style:list-level-label-alignment text:label-followed-by="listtab" fo:text-indent="-0.0535in" fo:margin-left="0.2646in"/>
        </style:list-level-properties>
      </text:list-level-style-bullet>
      <text:list-level-style-bullet text:level="3" text:style-name="ListLabel_20_12" style:num-suffix="•" text:bullet-char="•">
        <style:list-level-properties text:list-level-position-and-space-mode="label-alignment">
          <style:list-level-label-alignment text:label-followed-by="listtab" fo:text-indent="-0.0535in" fo:margin-left="0.4744in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0535in" fo:margin-left="0.6839in"/>
        </style:list-level-properties>
      </text:list-level-style-bullet>
      <text:list-level-style-bullet text:level="5" text:style-name="ListLabel_20_14" style:num-suffix="•" text:bullet-char="•">
        <style:list-level-properties text:list-level-position-and-space-mode="label-alignment">
          <style:list-level-label-alignment text:label-followed-by="listtab" fo:text-indent="-0.0535in" fo:margin-left="0.8937in"/>
        </style:list-level-properties>
      </text:list-level-style-bullet>
      <text:list-level-style-bullet text:level="6" text:style-name="ListLabel_20_15" style:num-suffix="•" text:bullet-char="•">
        <style:list-level-properties text:list-level-position-and-space-mode="label-alignment">
          <style:list-level-label-alignment text:label-followed-by="listtab" fo:text-indent="-0.0535in" fo:margin-left="1.1035in"/>
        </style:list-level-properties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text-indent="-0.0535in" fo:margin-left="1.3126in"/>
        </style:list-level-properties>
      </text:list-level-style-bullet>
      <text:list-level-style-bullet text:level="8" text:style-name="ListLabel_20_17" style:num-suffix="•" text:bullet-char="•">
        <style:list-level-properties text:list-level-position-and-space-mode="label-alignment">
          <style:list-level-label-alignment text:label-followed-by="listtab" fo:text-indent="-0.0535in" fo:margin-left="1.522in"/>
        </style:list-level-properties>
      </text:list-level-style-bullet>
      <text:list-level-style-bullet text:level="9" text:style-name="ListLabel_20_18" style:num-suffix="•" text:bullet-char="•">
        <style:list-level-properties text:list-level-position-and-space-mode="label-alignment">
          <style:list-level-label-alignment text:label-followed-by="listtab" fo:text-indent="-0.0535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bullet text:level="1" text:style-name="ListLabel_20_19" style:num-suffix="•" text:bullet-char="•">
        <style:list-level-properties text:list-level-position-and-space-mode="label-alignment">
          <style:list-level-label-alignment text:label-followed-by="listtab" fo:text-indent="-0.0799in" fo:margin-left="0.0575in"/>
        </style:list-level-properties>
        <style:text-properties fo:font-family="Arial"/>
      </text:list-level-style-bullet>
      <text:list-level-style-bullet text:level="2" text:style-name="ListLabel_20_20" style:num-suffix="•" text:bullet-char="•">
        <style:list-level-properties text:list-level-position-and-space-mode="label-alignment">
          <style:list-level-label-alignment text:label-followed-by="listtab" fo:text-indent="-0.0799in" fo:margin-left="0.2646in"/>
        </style:list-level-properties>
      </text:list-level-style-bullet>
      <text:list-level-style-bullet text:level="3" text:style-name="ListLabel_20_21" style:num-suffix="•" text:bullet-char="•">
        <style:list-level-properties text:list-level-position-and-space-mode="label-alignment">
          <style:list-level-label-alignment text:label-followed-by="listtab" fo:text-indent="-0.0799in" fo:margin-left="0.4744in"/>
        </style:list-level-properties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0.0799in" fo:margin-left="0.6839in"/>
        </style:list-level-properties>
      </text:list-level-style-bullet>
      <text:list-level-style-bullet text:level="5" text:style-name="ListLabel_20_23" style:num-suffix="•" text:bullet-char="•">
        <style:list-level-properties text:list-level-position-and-space-mode="label-alignment">
          <style:list-level-label-alignment text:label-followed-by="listtab" fo:text-indent="-0.0799in" fo:margin-left="0.8937in"/>
        </style:list-level-properties>
      </text:list-level-style-bullet>
      <text:list-level-style-bullet text:level="6" text:style-name="ListLabel_20_24" style:num-suffix="•" text:bullet-char="•">
        <style:list-level-properties text:list-level-position-and-space-mode="label-alignment">
          <style:list-level-label-alignment text:label-followed-by="listtab" fo:text-indent="-0.0799in" fo:margin-left="1.1035in"/>
        </style:list-level-properties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0.0799in" fo:margin-left="1.3126in"/>
        </style:list-level-properties>
      </text:list-level-style-bullet>
      <text:list-level-style-bullet text:level="8" text:style-name="ListLabel_20_26" style:num-suffix="•" text:bullet-char="•">
        <style:list-level-properties text:list-level-position-and-space-mode="label-alignment">
          <style:list-level-label-alignment text:label-followed-by="listtab" fo:text-indent="-0.0799in" fo:margin-left="1.522in"/>
        </style:list-level-properties>
      </text:list-level-style-bullet>
      <text:list-level-style-bullet text:level="9" text:style-name="ListLabel_20_27" style:num-suffix="•" text:bullet-char="•">
        <style:list-level-properties text:list-level-position-and-space-mode="label-alignment">
          <style:list-level-label-alignment text:label-followed-by="listtab" fo:text-indent="-0.0799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bullet text:level="1" text:style-name="ListLabel_20_28" style:num-suffix="•" text:bullet-char="•">
        <style:list-level-properties text:list-level-position-and-space-mode="label-alignment">
          <style:list-level-label-alignment text:label-followed-by="listtab" fo:text-indent="-0.0835in" fo:margin-left="0.0591in"/>
        </style:list-level-properties>
        <style:text-properties fo:font-family="Arial"/>
      </text:list-level-style-bullet>
      <text:list-level-style-bullet text:level="2" text:style-name="ListLabel_20_29" style:num-suffix="•" text:bullet-char="•">
        <style:list-level-properties text:list-level-position-and-space-mode="label-alignment">
          <style:list-level-label-alignment text:label-followed-by="listtab" fo:text-indent="-0.0835in" fo:margin-left="0.2646in"/>
        </style:list-level-properties>
      </text:list-level-style-bullet>
      <text:list-level-style-bullet text:level="3" text:style-name="ListLabel_20_30" style:num-suffix="•" text:bullet-char="•">
        <style:list-level-properties text:list-level-position-and-space-mode="label-alignment">
          <style:list-level-label-alignment text:label-followed-by="listtab" fo:text-indent="-0.0835in" fo:margin-left="0.4744in"/>
        </style:list-level-properties>
      </text:list-level-style-bullet>
      <text:list-level-style-bullet text:level="4" text:style-name="ListLabel_20_31" style:num-suffix="•" text:bullet-char="•">
        <style:list-level-properties text:list-level-position-and-space-mode="label-alignment">
          <style:list-level-label-alignment text:label-followed-by="listtab" fo:text-indent="-0.0835in" fo:margin-left="0.6839in"/>
        </style:list-level-properties>
      </text:list-level-style-bullet>
      <text:list-level-style-bullet text:level="5" text:style-name="ListLabel_20_32" style:num-suffix="•" text:bullet-char="•">
        <style:list-level-properties text:list-level-position-and-space-mode="label-alignment">
          <style:list-level-label-alignment text:label-followed-by="listtab" fo:text-indent="-0.0835in" fo:margin-left="0.8937in"/>
        </style:list-level-properties>
      </text:list-level-style-bullet>
      <text:list-level-style-bullet text:level="6" text:style-name="ListLabel_20_33" style:num-suffix="•" text:bullet-char="•">
        <style:list-level-properties text:list-level-position-and-space-mode="label-alignment">
          <style:list-level-label-alignment text:label-followed-by="listtab" fo:text-indent="-0.0835in" fo:margin-left="1.1035in"/>
        </style:list-level-properties>
      </text:list-level-style-bullet>
      <text:list-level-style-bullet text:level="7" text:style-name="ListLabel_20_34" style:num-suffix="•" text:bullet-char="•">
        <style:list-level-properties text:list-level-position-and-space-mode="label-alignment">
          <style:list-level-label-alignment text:label-followed-by="listtab" fo:text-indent="-0.0835in" fo:margin-left="1.3126in"/>
        </style:list-level-properties>
      </text:list-level-style-bullet>
      <text:list-level-style-bullet text:level="8" text:style-name="ListLabel_20_35" style:num-suffix="•" text:bullet-char="•">
        <style:list-level-properties text:list-level-position-and-space-mode="label-alignment">
          <style:list-level-label-alignment text:label-followed-by="listtab" fo:text-indent="-0.0835in" fo:margin-left="1.522in"/>
        </style:list-level-properties>
      </text:list-level-style-bullet>
      <text:list-level-style-bullet text:level="9" text:style-name="ListLabel_20_36" style:num-suffix="•" text:bullet-char="•">
        <style:list-level-properties text:list-level-position-and-space-mode="label-alignment">
          <style:list-level-label-alignment text:label-followed-by="listtab" fo:text-indent="-0.0835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37" style:num-suffix="•" text:bullet-char="•">
        <style:list-level-properties text:list-level-position-and-space-mode="label-alignment">
          <style:list-level-label-alignment text:label-followed-by="listtab" fo:text-indent="-0.052in" fo:margin-left="0.0575in"/>
        </style:list-level-properties>
        <style:text-properties fo:font-family="Arial"/>
      </text:list-level-style-bullet>
      <text:list-level-style-bullet text:level="2" text:style-name="ListLabel_20_38" style:num-suffix="•" text:bullet-char="•">
        <style:list-level-properties text:list-level-position-and-space-mode="label-alignment">
          <style:list-level-label-alignment text:label-followed-by="listtab" fo:text-indent="-0.052in" fo:margin-left="0.2646in"/>
        </style:list-level-properties>
      </text:list-level-style-bullet>
      <text:list-level-style-bullet text:level="3" text:style-name="ListLabel_20_39" style:num-suffix="•" text:bullet-char="•">
        <style:list-level-properties text:list-level-position-and-space-mode="label-alignment">
          <style:list-level-label-alignment text:label-followed-by="listtab" fo:text-indent="-0.052in" fo:margin-left="0.4744in"/>
        </style:list-level-properties>
      </text:list-level-style-bullet>
      <text:list-level-style-bullet text:level="4" text:style-name="ListLabel_20_40" style:num-suffix="•" text:bullet-char="•">
        <style:list-level-properties text:list-level-position-and-space-mode="label-alignment">
          <style:list-level-label-alignment text:label-followed-by="listtab" fo:text-indent="-0.052in" fo:margin-left="0.6839in"/>
        </style:list-level-properties>
      </text:list-level-style-bullet>
      <text:list-level-style-bullet text:level="5" text:style-name="ListLabel_20_41" style:num-suffix="•" text:bullet-char="•">
        <style:list-level-properties text:list-level-position-and-space-mode="label-alignment">
          <style:list-level-label-alignment text:label-followed-by="listtab" fo:text-indent="-0.052in" fo:margin-left="0.8937in"/>
        </style:list-level-properties>
      </text:list-level-style-bullet>
      <text:list-level-style-bullet text:level="6" text:style-name="ListLabel_20_42" style:num-suffix="•" text:bullet-char="•">
        <style:list-level-properties text:list-level-position-and-space-mode="label-alignment">
          <style:list-level-label-alignment text:label-followed-by="listtab" fo:text-indent="-0.052in" fo:margin-left="1.1035in"/>
        </style:list-level-properties>
      </text:list-level-style-bullet>
      <text:list-level-style-bullet text:level="7" text:style-name="ListLabel_20_43" style:num-suffix="•" text:bullet-char="•">
        <style:list-level-properties text:list-level-position-and-space-mode="label-alignment">
          <style:list-level-label-alignment text:label-followed-by="listtab" fo:text-indent="-0.052in" fo:margin-left="1.3126in"/>
        </style:list-level-properties>
      </text:list-level-style-bullet>
      <text:list-level-style-bullet text:level="8" text:style-name="ListLabel_20_44" style:num-suffix="•" text:bullet-char="•">
        <style:list-level-properties text:list-level-position-and-space-mode="label-alignment">
          <style:list-level-label-alignment text:label-followed-by="listtab" fo:text-indent="-0.052in" fo:margin-left="1.522in"/>
        </style:list-level-properties>
      </text:list-level-style-bullet>
      <text:list-level-style-bullet text:level="9" text:style-name="ListLabel_20_45" style:num-suffix="•" text:bullet-char="•">
        <style:list-level-properties text:list-level-position-and-space-mode="label-alignment">
          <style:list-level-label-alignment text:label-followed-by="listtab" fo:text-indent="-0.052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46" style:num-suffix="•" text:bullet-char="•">
        <style:list-level-properties text:list-level-position-and-space-mode="label-alignment">
          <style:list-level-label-alignment text:label-followed-by="listtab" fo:text-indent="-0.1035in" fo:margin-left="0.0571in"/>
        </style:list-level-properties>
        <style:text-properties fo:font-family="Arial"/>
      </text:list-level-style-bullet>
      <text:list-level-style-bullet text:level="2" text:style-name="ListLabel_20_47" style:num-suffix="•" text:bullet-char="•">
        <style:list-level-properties text:list-level-position-and-space-mode="label-alignment">
          <style:list-level-label-alignment text:label-followed-by="listtab" fo:text-indent="-0.1035in" fo:margin-left="0.2646in"/>
        </style:list-level-properties>
      </text:list-level-style-bullet>
      <text:list-level-style-bullet text:level="3" text:style-name="ListLabel_20_48" style:num-suffix="•" text:bullet-char="•">
        <style:list-level-properties text:list-level-position-and-space-mode="label-alignment">
          <style:list-level-label-alignment text:label-followed-by="listtab" fo:text-indent="-0.1035in" fo:margin-left="0.4744in"/>
        </style:list-level-properties>
      </text:list-level-style-bullet>
      <text:list-level-style-bullet text:level="4" text:style-name="ListLabel_20_49" style:num-suffix="•" text:bullet-char="•">
        <style:list-level-properties text:list-level-position-and-space-mode="label-alignment">
          <style:list-level-label-alignment text:label-followed-by="listtab" fo:text-indent="-0.1035in" fo:margin-left="0.6839in"/>
        </style:list-level-properties>
      </text:list-level-style-bullet>
      <text:list-level-style-bullet text:level="5" text:style-name="ListLabel_20_50" style:num-suffix="•" text:bullet-char="•">
        <style:list-level-properties text:list-level-position-and-space-mode="label-alignment">
          <style:list-level-label-alignment text:label-followed-by="listtab" fo:text-indent="-0.1035in" fo:margin-left="0.8937in"/>
        </style:list-level-properties>
      </text:list-level-style-bullet>
      <text:list-level-style-bullet text:level="6" text:style-name="ListLabel_20_51" style:num-suffix="•" text:bullet-char="•">
        <style:list-level-properties text:list-level-position-and-space-mode="label-alignment">
          <style:list-level-label-alignment text:label-followed-by="listtab" fo:text-indent="-0.1035in" fo:margin-left="1.1035in"/>
        </style:list-level-properties>
      </text:list-level-style-bullet>
      <text:list-level-style-bullet text:level="7" text:style-name="ListLabel_20_52" style:num-suffix="•" text:bullet-char="•">
        <style:list-level-properties text:list-level-position-and-space-mode="label-alignment">
          <style:list-level-label-alignment text:label-followed-by="listtab" fo:text-indent="-0.1035in" fo:margin-left="1.3126in"/>
        </style:list-level-properties>
      </text:list-level-style-bullet>
      <text:list-level-style-bullet text:level="8" text:style-name="ListLabel_20_53" style:num-suffix="•" text:bullet-char="•">
        <style:list-level-properties text:list-level-position-and-space-mode="label-alignment">
          <style:list-level-label-alignment text:label-followed-by="listtab" fo:text-indent="-0.1035in" fo:margin-left="1.522in"/>
        </style:list-level-properties>
      </text:list-level-style-bullet>
      <text:list-level-style-bullet text:level="9" text:style-name="ListLabel_20_54" style:num-suffix="•" text:bullet-char="•">
        <style:list-level-properties text:list-level-position-and-space-mode="label-alignment">
          <style:list-level-label-alignment text:label-followed-by="listtab" fo:text-indent="-0.1035in" fo:margin-left="1.731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55" style:num-suffix="•" text:bullet-char="•">
        <style:list-level-properties text:list-level-position-and-space-mode="label-alignment">
          <style:list-level-label-alignment text:label-followed-by="listtab" fo:text-indent="-0.0535in" fo:margin-left="0.1102in"/>
        </style:list-level-properties>
        <style:text-properties fo:font-family="Arial"/>
      </text:list-level-style-bullet>
      <text:list-level-style-bullet text:level="2" text:style-name="ListLabel_20_56" style:num-suffix="•" text:bullet-char="•">
        <style:list-level-properties text:list-level-position-and-space-mode="label-alignment">
          <style:list-level-label-alignment text:label-followed-by="listtab" fo:text-indent="-0.0535in" fo:margin-left="0.3173in"/>
        </style:list-level-properties>
      </text:list-level-style-bullet>
      <text:list-level-style-bullet text:level="3" text:style-name="ListLabel_20_57" style:num-suffix="•" text:bullet-char="•">
        <style:list-level-properties text:list-level-position-and-space-mode="label-alignment">
          <style:list-level-label-alignment text:label-followed-by="listtab" fo:text-indent="-0.0535in" fo:margin-left="0.5244in"/>
        </style:list-level-properties>
      </text:list-level-style-bullet>
      <text:list-level-style-bullet text:level="4" text:style-name="ListLabel_20_58" style:num-suffix="•" text:bullet-char="•">
        <style:list-level-properties text:list-level-position-and-space-mode="label-alignment">
          <style:list-level-label-alignment text:label-followed-by="listtab" fo:text-indent="-0.0535in" fo:margin-left="0.7311in"/>
        </style:list-level-properties>
      </text:list-level-style-bullet>
      <text:list-level-style-bullet text:level="5" text:style-name="ListLabel_20_59" style:num-suffix="•" text:bullet-char="•">
        <style:list-level-properties text:list-level-position-and-space-mode="label-alignment">
          <style:list-level-label-alignment text:label-followed-by="listtab" fo:text-indent="-0.0535in" fo:margin-left="0.9374in"/>
        </style:list-level-properties>
      </text:list-level-style-bullet>
      <text:list-level-style-bullet text:level="6" text:style-name="ListLabel_20_60" style:num-suffix="•" text:bullet-char="•">
        <style:list-level-properties text:list-level-position-and-space-mode="label-alignment">
          <style:list-level-label-alignment text:label-followed-by="listtab" fo:text-indent="-0.0535in" fo:margin-left="1.1445in"/>
        </style:list-level-properties>
      </text:list-level-style-bullet>
      <text:list-level-style-bullet text:level="7" text:style-name="ListLabel_20_61" style:num-suffix="•" text:bullet-char="•">
        <style:list-level-properties text:list-level-position-and-space-mode="label-alignment">
          <style:list-level-label-alignment text:label-followed-by="listtab" fo:text-indent="-0.0535in" fo:margin-left="1.3516in"/>
        </style:list-level-properties>
      </text:list-level-style-bullet>
      <text:list-level-style-bullet text:level="8" text:style-name="ListLabel_20_62" style:num-suffix="•" text:bullet-char="•">
        <style:list-level-properties text:list-level-position-and-space-mode="label-alignment">
          <style:list-level-label-alignment text:label-followed-by="listtab" fo:text-indent="-0.0535in" fo:margin-left="1.5575in"/>
        </style:list-level-properties>
      </text:list-level-style-bullet>
      <text:list-level-style-bullet text:level="9" text:style-name="ListLabel_20_63" style:num-suffix="•" text:bullet-char="•">
        <style:list-level-properties text:list-level-position-and-space-mode="label-alignment">
          <style:list-level-label-alignment text:label-followed-by="listtab" fo:text-indent="-0.0535in" fo:margin-left="1.7646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64" style:num-suffix="•" text:bullet-char="•">
        <style:list-level-properties text:list-level-position-and-space-mode="label-alignment">
          <style:list-level-label-alignment text:label-followed-by="listtab" fo:text-indent="-0.0535in" fo:margin-left="0.0575in"/>
        </style:list-level-properties>
        <style:text-properties fo:font-family="Arial"/>
      </text:list-level-style-bullet>
      <text:list-level-style-bullet text:level="2" text:style-name="ListLabel_20_65" style:num-suffix="•" text:bullet-char="•">
        <style:list-level-properties text:list-level-position-and-space-mode="label-alignment">
          <style:list-level-label-alignment text:label-followed-by="listtab" fo:text-indent="-0.0535in" fo:margin-left="0.2673in"/>
        </style:list-level-properties>
      </text:list-level-style-bullet>
      <text:list-level-style-bullet text:level="3" text:style-name="ListLabel_20_66" style:num-suffix="•" text:bullet-char="•">
        <style:list-level-properties text:list-level-position-and-space-mode="label-alignment">
          <style:list-level-label-alignment text:label-followed-by="listtab" fo:text-indent="-0.0535in" fo:margin-left="0.4799in"/>
        </style:list-level-properties>
      </text:list-level-style-bullet>
      <text:list-level-style-bullet text:level="4" text:style-name="ListLabel_20_67" style:num-suffix="•" text:bullet-char="•">
        <style:list-level-properties text:list-level-position-and-space-mode="label-alignment">
          <style:list-level-label-alignment text:label-followed-by="listtab" fo:text-indent="-0.0535in" fo:margin-left="0.6925in"/>
        </style:list-level-properties>
      </text:list-level-style-bullet>
      <text:list-level-style-bullet text:level="5" text:style-name="ListLabel_20_68" style:num-suffix="•" text:bullet-char="•">
        <style:list-level-properties text:list-level-position-and-space-mode="label-alignment">
          <style:list-level-label-alignment text:label-followed-by="listtab" fo:text-indent="-0.0535in" fo:margin-left="0.9043in"/>
        </style:list-level-properties>
      </text:list-level-style-bullet>
      <text:list-level-style-bullet text:level="6" text:style-name="ListLabel_20_69" style:num-suffix="•" text:bullet-char="•">
        <style:list-level-properties text:list-level-position-and-space-mode="label-alignment">
          <style:list-level-label-alignment text:label-followed-by="listtab" fo:text-indent="-0.0535in" fo:margin-left="1.1165in"/>
        </style:list-level-properties>
      </text:list-level-style-bullet>
      <text:list-level-style-bullet text:level="7" text:style-name="ListLabel_20_70" style:num-suffix="•" text:bullet-char="•">
        <style:list-level-properties text:list-level-position-and-space-mode="label-alignment">
          <style:list-level-label-alignment text:label-followed-by="listtab" fo:text-indent="-0.0535in" fo:margin-left="1.3291in"/>
        </style:list-level-properties>
      </text:list-level-style-bullet>
      <text:list-level-style-bullet text:level="8" text:style-name="ListLabel_20_71" style:num-suffix="•" text:bullet-char="•">
        <style:list-level-properties text:list-level-position-and-space-mode="label-alignment">
          <style:list-level-label-alignment text:label-followed-by="listtab" fo:text-indent="-0.0535in" fo:margin-left="1.5409in"/>
        </style:list-level-properties>
      </text:list-level-style-bullet>
      <text:list-level-style-bullet text:level="9" text:style-name="ListLabel_20_72" style:num-suffix="•" text:bullet-char="•">
        <style:list-level-properties text:list-level-position-and-space-mode="label-alignment">
          <style:list-level-label-alignment text:label-followed-by="listtab" fo:text-indent="-0.0535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73" style:num-suffix="•" text:bullet-char="•">
        <style:list-level-properties text:list-level-position-and-space-mode="label-alignment">
          <style:list-level-label-alignment text:label-followed-by="listtab" fo:text-indent="-0.0701in" fo:margin-left="0.1272in"/>
        </style:list-level-properties>
        <style:text-properties fo:font-family="Arial"/>
      </text:list-level-style-bullet>
      <text:list-level-style-bullet text:level="2" text:style-name="ListLabel_20_74" style:num-suffix="•" text:bullet-char="•">
        <style:list-level-properties text:list-level-position-and-space-mode="label-alignment">
          <style:list-level-label-alignment text:label-followed-by="listtab" fo:text-indent="-0.0701in" fo:margin-left="0.3299in"/>
        </style:list-level-properties>
      </text:list-level-style-bullet>
      <text:list-level-style-bullet text:level="3" text:style-name="ListLabel_20_75" style:num-suffix="•" text:bullet-char="•">
        <style:list-level-properties text:list-level-position-and-space-mode="label-alignment">
          <style:list-level-label-alignment text:label-followed-by="listtab" fo:text-indent="-0.0701in" fo:margin-left="0.5354in"/>
        </style:list-level-properties>
      </text:list-level-style-bullet>
      <text:list-level-style-bullet text:level="4" text:style-name="ListLabel_20_76" style:num-suffix="•" text:bullet-char="•">
        <style:list-level-properties text:list-level-position-and-space-mode="label-alignment">
          <style:list-level-label-alignment text:label-followed-by="listtab" fo:text-indent="-0.0701in" fo:margin-left="0.7409in"/>
        </style:list-level-properties>
      </text:list-level-style-bullet>
      <text:list-level-style-bullet text:level="5" text:style-name="ListLabel_20_77" style:num-suffix="•" text:bullet-char="•">
        <style:list-level-properties text:list-level-position-and-space-mode="label-alignment">
          <style:list-level-label-alignment text:label-followed-by="listtab" fo:text-indent="-0.0701in" fo:margin-left="0.9457in"/>
        </style:list-level-properties>
      </text:list-level-style-bullet>
      <text:list-level-style-bullet text:level="6" text:style-name="ListLabel_20_78" style:num-suffix="•" text:bullet-char="•">
        <style:list-level-properties text:list-level-position-and-space-mode="label-alignment">
          <style:list-level-label-alignment text:label-followed-by="listtab" fo:text-indent="-0.0701in" fo:margin-left="1.1516in"/>
        </style:list-level-properties>
      </text:list-level-style-bullet>
      <text:list-level-style-bullet text:level="7" text:style-name="ListLabel_20_79" style:num-suffix="•" text:bullet-char="•">
        <style:list-level-properties text:list-level-position-and-space-mode="label-alignment">
          <style:list-level-label-alignment text:label-followed-by="listtab" fo:text-indent="-0.0701in" fo:margin-left="1.3571in"/>
        </style:list-level-properties>
      </text:list-level-style-bullet>
      <text:list-level-style-bullet text:level="8" text:style-name="ListLabel_20_80" style:num-suffix="•" text:bullet-char="•">
        <style:list-level-properties text:list-level-position-and-space-mode="label-alignment">
          <style:list-level-label-alignment text:label-followed-by="listtab" fo:text-indent="-0.0701in" fo:margin-left="1.5618in"/>
        </style:list-level-properties>
      </text:list-level-style-bullet>
      <text:list-level-style-bullet text:level="9" text:style-name="ListLabel_20_81" style:num-suffix="•" text:bullet-char="•">
        <style:list-level-properties text:list-level-position-and-space-mode="label-alignment">
          <style:list-level-label-alignment text:label-followed-by="listtab" fo:text-indent="-0.0701in" fo:margin-left="1.7673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82" style:num-suffix="•" text:bullet-char="•">
        <style:list-level-properties text:list-level-position-and-space-mode="label-alignment">
          <style:list-level-label-alignment text:label-followed-by="listtab" fo:text-indent="-0.0535in" fo:margin-left="0.0583in"/>
        </style:list-level-properties>
        <style:text-properties fo:font-family="Arial"/>
      </text:list-level-style-bullet>
      <text:list-level-style-bullet text:level="2" text:style-name="ListLabel_20_83" style:num-suffix="•" text:bullet-char="•">
        <style:list-level-properties text:list-level-position-and-space-mode="label-alignment">
          <style:list-level-label-alignment text:label-followed-by="listtab" fo:text-indent="-0.0535in" fo:margin-left="0.2673in"/>
        </style:list-level-properties>
      </text:list-level-style-bullet>
      <text:list-level-style-bullet text:level="3" text:style-name="ListLabel_20_84" style:num-suffix="•" text:bullet-char="•">
        <style:list-level-properties text:list-level-position-and-space-mode="label-alignment">
          <style:list-level-label-alignment text:label-followed-by="listtab" fo:text-indent="-0.0535in" fo:margin-left="0.4799in"/>
        </style:list-level-properties>
      </text:list-level-style-bullet>
      <text:list-level-style-bullet text:level="4" text:style-name="ListLabel_20_85" style:num-suffix="•" text:bullet-char="•">
        <style:list-level-properties text:list-level-position-and-space-mode="label-alignment">
          <style:list-level-label-alignment text:label-followed-by="listtab" fo:text-indent="-0.0535in" fo:margin-left="0.6925in"/>
        </style:list-level-properties>
      </text:list-level-style-bullet>
      <text:list-level-style-bullet text:level="5" text:style-name="ListLabel_20_86" style:num-suffix="•" text:bullet-char="•">
        <style:list-level-properties text:list-level-position-and-space-mode="label-alignment">
          <style:list-level-label-alignment text:label-followed-by="listtab" fo:text-indent="-0.0535in" fo:margin-left="0.9043in"/>
        </style:list-level-properties>
      </text:list-level-style-bullet>
      <text:list-level-style-bullet text:level="6" text:style-name="ListLabel_20_87" style:num-suffix="•" text:bullet-char="•">
        <style:list-level-properties text:list-level-position-and-space-mode="label-alignment">
          <style:list-level-label-alignment text:label-followed-by="listtab" fo:text-indent="-0.0535in" fo:margin-left="1.1165in"/>
        </style:list-level-properties>
      </text:list-level-style-bullet>
      <text:list-level-style-bullet text:level="7" text:style-name="ListLabel_20_88" style:num-suffix="•" text:bullet-char="•">
        <style:list-level-properties text:list-level-position-and-space-mode="label-alignment">
          <style:list-level-label-alignment text:label-followed-by="listtab" fo:text-indent="-0.0535in" fo:margin-left="1.3291in"/>
        </style:list-level-properties>
      </text:list-level-style-bullet>
      <text:list-level-style-bullet text:level="8" text:style-name="ListLabel_20_89" style:num-suffix="•" text:bullet-char="•">
        <style:list-level-properties text:list-level-position-and-space-mode="label-alignment">
          <style:list-level-label-alignment text:label-followed-by="listtab" fo:text-indent="-0.0535in" fo:margin-left="1.5409in"/>
        </style:list-level-properties>
      </text:list-level-style-bullet>
      <text:list-level-style-bullet text:level="9" text:style-name="ListLabel_20_90" style:num-suffix="•" text:bullet-char="•">
        <style:list-level-properties text:list-level-position-and-space-mode="label-alignment">
          <style:list-level-label-alignment text:label-followed-by="listtab" fo:text-indent="-0.0535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91" style:num-suffix="•" text:bullet-char="•">
        <style:list-level-properties text:list-level-position-and-space-mode="label-alignment">
          <style:list-level-label-alignment text:label-followed-by="listtab" fo:text-indent="-0.0535in" fo:margin-left="0.0583in"/>
        </style:list-level-properties>
        <style:text-properties fo:font-family="Arial"/>
      </text:list-level-style-bullet>
      <text:list-level-style-bullet text:level="2" text:style-name="ListLabel_20_92" style:num-suffix="•" text:bullet-char="•">
        <style:list-level-properties text:list-level-position-and-space-mode="label-alignment">
          <style:list-level-label-alignment text:label-followed-by="listtab" fo:text-indent="-0.0535in" fo:margin-left="0.2673in"/>
        </style:list-level-properties>
      </text:list-level-style-bullet>
      <text:list-level-style-bullet text:level="3" text:style-name="ListLabel_20_93" style:num-suffix="•" text:bullet-char="•">
        <style:list-level-properties text:list-level-position-and-space-mode="label-alignment">
          <style:list-level-label-alignment text:label-followed-by="listtab" fo:text-indent="-0.0535in" fo:margin-left="0.4799in"/>
        </style:list-level-properties>
      </text:list-level-style-bullet>
      <text:list-level-style-bullet text:level="4" text:style-name="ListLabel_20_94" style:num-suffix="•" text:bullet-char="•">
        <style:list-level-properties text:list-level-position-and-space-mode="label-alignment">
          <style:list-level-label-alignment text:label-followed-by="listtab" fo:text-indent="-0.0535in" fo:margin-left="0.6925in"/>
        </style:list-level-properties>
      </text:list-level-style-bullet>
      <text:list-level-style-bullet text:level="5" text:style-name="ListLabel_20_95" style:num-suffix="•" text:bullet-char="•">
        <style:list-level-properties text:list-level-position-and-space-mode="label-alignment">
          <style:list-level-label-alignment text:label-followed-by="listtab" fo:text-indent="-0.0535in" fo:margin-left="0.9043in"/>
        </style:list-level-properties>
      </text:list-level-style-bullet>
      <text:list-level-style-bullet text:level="6" text:style-name="ListLabel_20_96" style:num-suffix="•" text:bullet-char="•">
        <style:list-level-properties text:list-level-position-and-space-mode="label-alignment">
          <style:list-level-label-alignment text:label-followed-by="listtab" fo:text-indent="-0.0535in" fo:margin-left="1.1165in"/>
        </style:list-level-properties>
      </text:list-level-style-bullet>
      <text:list-level-style-bullet text:level="7" text:style-name="ListLabel_20_97" style:num-suffix="•" text:bullet-char="•">
        <style:list-level-properties text:list-level-position-and-space-mode="label-alignment">
          <style:list-level-label-alignment text:label-followed-by="listtab" fo:text-indent="-0.0535in" fo:margin-left="1.3291in"/>
        </style:list-level-properties>
      </text:list-level-style-bullet>
      <text:list-level-style-bullet text:level="8" text:style-name="ListLabel_20_98" style:num-suffix="•" text:bullet-char="•">
        <style:list-level-properties text:list-level-position-and-space-mode="label-alignment">
          <style:list-level-label-alignment text:label-followed-by="listtab" fo:text-indent="-0.0535in" fo:margin-left="1.5409in"/>
        </style:list-level-properties>
      </text:list-level-style-bullet>
      <text:list-level-style-bullet text:level="9" text:style-name="ListLabel_20_99" style:num-suffix="•" text:bullet-char="•">
        <style:list-level-properties text:list-level-position-and-space-mode="label-alignment">
          <style:list-level-label-alignment text:label-followed-by="listtab" fo:text-indent="-0.0535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100" style:num-suffix="•" text:bullet-char="•">
        <style:list-level-properties text:list-level-position-and-space-mode="label-alignment">
          <style:list-level-label-alignment text:label-followed-by="listtab" fo:text-indent="-0.0535in" fo:margin-left="0.0575in"/>
        </style:list-level-properties>
        <style:text-properties fo:font-family="Arial"/>
      </text:list-level-style-bullet>
      <text:list-level-style-bullet text:level="2" text:style-name="ListLabel_20_101" style:num-suffix="•" text:bullet-char="•">
        <style:list-level-properties text:list-level-position-and-space-mode="label-alignment">
          <style:list-level-label-alignment text:label-followed-by="listtab" fo:text-indent="-0.0535in" fo:margin-left="0.2673in"/>
        </style:list-level-properties>
      </text:list-level-style-bullet>
      <text:list-level-style-bullet text:level="3" text:style-name="ListLabel_20_102" style:num-suffix="•" text:bullet-char="•">
        <style:list-level-properties text:list-level-position-and-space-mode="label-alignment">
          <style:list-level-label-alignment text:label-followed-by="listtab" fo:text-indent="-0.0535in" fo:margin-left="0.4799in"/>
        </style:list-level-properties>
      </text:list-level-style-bullet>
      <text:list-level-style-bullet text:level="4" text:style-name="ListLabel_20_103" style:num-suffix="•" text:bullet-char="•">
        <style:list-level-properties text:list-level-position-and-space-mode="label-alignment">
          <style:list-level-label-alignment text:label-followed-by="listtab" fo:text-indent="-0.0535in" fo:margin-left="0.6925in"/>
        </style:list-level-properties>
      </text:list-level-style-bullet>
      <text:list-level-style-bullet text:level="5" text:style-name="ListLabel_20_104" style:num-suffix="•" text:bullet-char="•">
        <style:list-level-properties text:list-level-position-and-space-mode="label-alignment">
          <style:list-level-label-alignment text:label-followed-by="listtab" fo:text-indent="-0.0535in" fo:margin-left="0.9043in"/>
        </style:list-level-properties>
      </text:list-level-style-bullet>
      <text:list-level-style-bullet text:level="6" text:style-name="ListLabel_20_105" style:num-suffix="•" text:bullet-char="•">
        <style:list-level-properties text:list-level-position-and-space-mode="label-alignment">
          <style:list-level-label-alignment text:label-followed-by="listtab" fo:text-indent="-0.0535in" fo:margin-left="1.1165in"/>
        </style:list-level-properties>
      </text:list-level-style-bullet>
      <text:list-level-style-bullet text:level="7" text:style-name="ListLabel_20_106" style:num-suffix="•" text:bullet-char="•">
        <style:list-level-properties text:list-level-position-and-space-mode="label-alignment">
          <style:list-level-label-alignment text:label-followed-by="listtab" fo:text-indent="-0.0535in" fo:margin-left="1.3291in"/>
        </style:list-level-properties>
      </text:list-level-style-bullet>
      <text:list-level-style-bullet text:level="8" text:style-name="ListLabel_20_107" style:num-suffix="•" text:bullet-char="•">
        <style:list-level-properties text:list-level-position-and-space-mode="label-alignment">
          <style:list-level-label-alignment text:label-followed-by="listtab" fo:text-indent="-0.0535in" fo:margin-left="1.5409in"/>
        </style:list-level-properties>
      </text:list-level-style-bullet>
      <text:list-level-style-bullet text:level="9" text:style-name="ListLabel_20_108" style:num-suffix="•" text:bullet-char="•">
        <style:list-level-properties text:list-level-position-and-space-mode="label-alignment">
          <style:list-level-label-alignment text:label-followed-by="listtab" fo:text-indent="-0.0535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109" style:num-suffix="•" text:bullet-char="•">
        <style:list-level-properties text:list-level-position-and-space-mode="label-alignment">
          <style:list-level-label-alignment text:label-followed-by="listtab" fo:text-indent="-0.0571in" fo:margin-left="0.0575in"/>
        </style:list-level-properties>
        <style:text-properties fo:font-family="Arial"/>
      </text:list-level-style-bullet>
      <text:list-level-style-bullet text:level="2" text:style-name="ListLabel_20_110" style:num-suffix="•" text:bullet-char="•">
        <style:list-level-properties text:list-level-position-and-space-mode="label-alignment">
          <style:list-level-label-alignment text:label-followed-by="listtab" fo:text-indent="-0.0571in" fo:margin-left="0.2673in"/>
        </style:list-level-properties>
      </text:list-level-style-bullet>
      <text:list-level-style-bullet text:level="3" text:style-name="ListLabel_20_111" style:num-suffix="•" text:bullet-char="•">
        <style:list-level-properties text:list-level-position-and-space-mode="label-alignment">
          <style:list-level-label-alignment text:label-followed-by="listtab" fo:text-indent="-0.0571in" fo:margin-left="0.4799in"/>
        </style:list-level-properties>
      </text:list-level-style-bullet>
      <text:list-level-style-bullet text:level="4" text:style-name="ListLabel_20_112" style:num-suffix="•" text:bullet-char="•">
        <style:list-level-properties text:list-level-position-and-space-mode="label-alignment">
          <style:list-level-label-alignment text:label-followed-by="listtab" fo:text-indent="-0.0571in" fo:margin-left="0.6925in"/>
        </style:list-level-properties>
      </text:list-level-style-bullet>
      <text:list-level-style-bullet text:level="5" text:style-name="ListLabel_20_113" style:num-suffix="•" text:bullet-char="•">
        <style:list-level-properties text:list-level-position-and-space-mode="label-alignment">
          <style:list-level-label-alignment text:label-followed-by="listtab" fo:text-indent="-0.0571in" fo:margin-left="0.9043in"/>
        </style:list-level-properties>
      </text:list-level-style-bullet>
      <text:list-level-style-bullet text:level="6" text:style-name="ListLabel_20_114" style:num-suffix="•" text:bullet-char="•">
        <style:list-level-properties text:list-level-position-and-space-mode="label-alignment">
          <style:list-level-label-alignment text:label-followed-by="listtab" fo:text-indent="-0.0571in" fo:margin-left="1.1165in"/>
        </style:list-level-properties>
      </text:list-level-style-bullet>
      <text:list-level-style-bullet text:level="7" text:style-name="ListLabel_20_115" style:num-suffix="•" text:bullet-char="•">
        <style:list-level-properties text:list-level-position-and-space-mode="label-alignment">
          <style:list-level-label-alignment text:label-followed-by="listtab" fo:text-indent="-0.0571in" fo:margin-left="1.3291in"/>
        </style:list-level-properties>
      </text:list-level-style-bullet>
      <text:list-level-style-bullet text:level="8" text:style-name="ListLabel_20_116" style:num-suffix="•" text:bullet-char="•">
        <style:list-level-properties text:list-level-position-and-space-mode="label-alignment">
          <style:list-level-label-alignment text:label-followed-by="listtab" fo:text-indent="-0.0571in" fo:margin-left="1.5409in"/>
        </style:list-level-properties>
      </text:list-level-style-bullet>
      <text:list-level-style-bullet text:level="9" text:style-name="ListLabel_20_117" style:num-suffix="•" text:bullet-char="•">
        <style:list-level-properties text:list-level-position-and-space-mode="label-alignment">
          <style:list-level-label-alignment text:label-followed-by="listtab" fo:text-indent="-0.0571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118" style:num-suffix="•" text:bullet-char="•">
        <style:list-level-properties text:list-level-position-and-space-mode="label-alignment">
          <style:list-level-label-alignment text:label-followed-by="listtab" fo:text-indent="-0.0799in" fo:margin-left="0.0598in"/>
        </style:list-level-properties>
        <style:text-properties fo:font-family="Arial"/>
      </text:list-level-style-bullet>
      <text:list-level-style-bullet text:level="2" text:style-name="ListLabel_20_119" style:num-suffix="•" text:bullet-char="•">
        <style:list-level-properties text:list-level-position-and-space-mode="label-alignment">
          <style:list-level-label-alignment text:label-followed-by="listtab" fo:text-indent="-0.0799in" fo:margin-left="0.2673in"/>
        </style:list-level-properties>
      </text:list-level-style-bullet>
      <text:list-level-style-bullet text:level="3" text:style-name="ListLabel_20_120" style:num-suffix="•" text:bullet-char="•">
        <style:list-level-properties text:list-level-position-and-space-mode="label-alignment">
          <style:list-level-label-alignment text:label-followed-by="listtab" fo:text-indent="-0.0799in" fo:margin-left="0.4799in"/>
        </style:list-level-properties>
      </text:list-level-style-bullet>
      <text:list-level-style-bullet text:level="4" text:style-name="ListLabel_20_121" style:num-suffix="•" text:bullet-char="•">
        <style:list-level-properties text:list-level-position-and-space-mode="label-alignment">
          <style:list-level-label-alignment text:label-followed-by="listtab" fo:text-indent="-0.0799in" fo:margin-left="0.6925in"/>
        </style:list-level-properties>
      </text:list-level-style-bullet>
      <text:list-level-style-bullet text:level="5" text:style-name="ListLabel_20_122" style:num-suffix="•" text:bullet-char="•">
        <style:list-level-properties text:list-level-position-and-space-mode="label-alignment">
          <style:list-level-label-alignment text:label-followed-by="listtab" fo:text-indent="-0.0799in" fo:margin-left="0.9043in"/>
        </style:list-level-properties>
      </text:list-level-style-bullet>
      <text:list-level-style-bullet text:level="6" text:style-name="ListLabel_20_123" style:num-suffix="•" text:bullet-char="•">
        <style:list-level-properties text:list-level-position-and-space-mode="label-alignment">
          <style:list-level-label-alignment text:label-followed-by="listtab" fo:text-indent="-0.0799in" fo:margin-left="1.1165in"/>
        </style:list-level-properties>
      </text:list-level-style-bullet>
      <text:list-level-style-bullet text:level="7" text:style-name="ListLabel_20_124" style:num-suffix="•" text:bullet-char="•">
        <style:list-level-properties text:list-level-position-and-space-mode="label-alignment">
          <style:list-level-label-alignment text:label-followed-by="listtab" fo:text-indent="-0.0799in" fo:margin-left="1.3291in"/>
        </style:list-level-properties>
      </text:list-level-style-bullet>
      <text:list-level-style-bullet text:level="8" text:style-name="ListLabel_20_125" style:num-suffix="•" text:bullet-char="•">
        <style:list-level-properties text:list-level-position-and-space-mode="label-alignment">
          <style:list-level-label-alignment text:label-followed-by="listtab" fo:text-indent="-0.0799in" fo:margin-left="1.5409in"/>
        </style:list-level-properties>
      </text:list-level-style-bullet>
      <text:list-level-style-bullet text:level="9" text:style-name="ListLabel_20_126" style:num-suffix="•" text:bullet-char="•">
        <style:list-level-properties text:list-level-position-and-space-mode="label-alignment">
          <style:list-level-label-alignment text:label-followed-by="listtab" fo:text-indent="-0.0799in" fo:margin-left="1.753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127" style:num-suffix="•" text:bullet-char="•">
        <style:list-level-properties text:list-level-position-and-space-mode="label-alignment">
          <style:list-level-label-alignment text:label-followed-by="listtab" fo:text-indent="-0.0929in" fo:margin-left="0.0591in"/>
        </style:list-level-properties>
        <style:text-properties fo:font-family="Arial"/>
      </text:list-level-style-bullet>
      <text:list-level-style-bullet text:level="2" text:style-name="ListLabel_20_128" style:num-suffix="•" text:bullet-char="•">
        <style:list-level-properties text:list-level-position-and-space-mode="label-alignment">
          <style:list-level-label-alignment text:label-followed-by="listtab" fo:text-indent="-0.0929in" fo:margin-left="0.3008in"/>
        </style:list-level-properties>
      </text:list-level-style-bullet>
      <text:list-level-style-bullet text:level="3" text:style-name="ListLabel_20_129" style:num-suffix="•" text:bullet-char="•">
        <style:list-level-properties text:list-level-position-and-space-mode="label-alignment">
          <style:list-level-label-alignment text:label-followed-by="listtab" fo:text-indent="-0.0929in" fo:margin-left="0.5457in"/>
        </style:list-level-properties>
      </text:list-level-style-bullet>
      <text:list-level-style-bullet text:level="4" text:style-name="ListLabel_20_130" style:num-suffix="•" text:bullet-char="•">
        <style:list-level-properties text:list-level-position-and-space-mode="label-alignment">
          <style:list-level-label-alignment text:label-followed-by="listtab" fo:text-indent="-0.0929in" fo:margin-left="0.7909in"/>
        </style:list-level-properties>
      </text:list-level-style-bullet>
      <text:list-level-style-bullet text:level="5" text:style-name="ListLabel_20_131" style:num-suffix="•" text:bullet-char="•">
        <style:list-level-properties text:list-level-position-and-space-mode="label-alignment">
          <style:list-level-label-alignment text:label-followed-by="listtab" fo:text-indent="-0.0929in" fo:margin-left="1.0366in"/>
        </style:list-level-properties>
      </text:list-level-style-bullet>
      <text:list-level-style-bullet text:level="6" text:style-name="ListLabel_20_132" style:num-suffix="•" text:bullet-char="•">
        <style:list-level-properties text:list-level-position-and-space-mode="label-alignment">
          <style:list-level-label-alignment text:label-followed-by="listtab" fo:text-indent="-0.0929in" fo:margin-left="1.2819in"/>
        </style:list-level-properties>
      </text:list-level-style-bullet>
      <text:list-level-style-bullet text:level="7" text:style-name="ListLabel_20_133" style:num-suffix="•" text:bullet-char="•">
        <style:list-level-properties text:list-level-position-and-space-mode="label-alignment">
          <style:list-level-label-alignment text:label-followed-by="listtab" fo:text-indent="-0.0929in" fo:margin-left="1.5272in"/>
        </style:list-level-properties>
      </text:list-level-style-bullet>
      <text:list-level-style-bullet text:level="8" text:style-name="ListLabel_20_134" style:num-suffix="•" text:bullet-char="•">
        <style:list-level-properties text:list-level-position-and-space-mode="label-alignment">
          <style:list-level-label-alignment text:label-followed-by="listtab" fo:text-indent="-0.0929in" fo:margin-left="1.7728in"/>
        </style:list-level-properties>
      </text:list-level-style-bullet>
      <text:list-level-style-bullet text:level="9" text:style-name="ListLabel_20_135" style:num-suffix="•" text:bullet-char="•">
        <style:list-level-properties text:list-level-position-and-space-mode="label-alignment">
          <style:list-level-label-alignment text:label-followed-by="listtab" fo:text-indent="-0.0929in" fo:margin-left="2.0181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36" style:num-suffix="•" text:bullet-char="•">
        <style:list-level-properties text:list-level-position-and-space-mode="label-alignment">
          <style:list-level-label-alignment text:label-followed-by="listtab" fo:text-indent="-0.0634in" fo:margin-left="0.0575in"/>
        </style:list-level-properties>
        <style:text-properties fo:font-family="Arial"/>
      </text:list-level-style-bullet>
      <text:list-level-style-bullet text:level="2" text:style-name="ListLabel_20_137" style:num-suffix="•" text:bullet-char="•">
        <style:list-level-properties text:list-level-position-and-space-mode="label-alignment">
          <style:list-level-label-alignment text:label-followed-by="listtab" fo:text-indent="-0.0634in" fo:margin-left="0.3008in"/>
        </style:list-level-properties>
      </text:list-level-style-bullet>
      <text:list-level-style-bullet text:level="3" text:style-name="ListLabel_20_138" style:num-suffix="•" text:bullet-char="•">
        <style:list-level-properties text:list-level-position-and-space-mode="label-alignment">
          <style:list-level-label-alignment text:label-followed-by="listtab" fo:text-indent="-0.0634in" fo:margin-left="0.5457in"/>
        </style:list-level-properties>
      </text:list-level-style-bullet>
      <text:list-level-style-bullet text:level="4" text:style-name="ListLabel_20_139" style:num-suffix="•" text:bullet-char="•">
        <style:list-level-properties text:list-level-position-and-space-mode="label-alignment">
          <style:list-level-label-alignment text:label-followed-by="listtab" fo:text-indent="-0.0634in" fo:margin-left="0.7909in"/>
        </style:list-level-properties>
      </text:list-level-style-bullet>
      <text:list-level-style-bullet text:level="5" text:style-name="ListLabel_20_140" style:num-suffix="•" text:bullet-char="•">
        <style:list-level-properties text:list-level-position-and-space-mode="label-alignment">
          <style:list-level-label-alignment text:label-followed-by="listtab" fo:text-indent="-0.0634in" fo:margin-left="1.0366in"/>
        </style:list-level-properties>
      </text:list-level-style-bullet>
      <text:list-level-style-bullet text:level="6" text:style-name="ListLabel_20_141" style:num-suffix="•" text:bullet-char="•">
        <style:list-level-properties text:list-level-position-and-space-mode="label-alignment">
          <style:list-level-label-alignment text:label-followed-by="listtab" fo:text-indent="-0.0634in" fo:margin-left="1.2819in"/>
        </style:list-level-properties>
      </text:list-level-style-bullet>
      <text:list-level-style-bullet text:level="7" text:style-name="ListLabel_20_142" style:num-suffix="•" text:bullet-char="•">
        <style:list-level-properties text:list-level-position-and-space-mode="label-alignment">
          <style:list-level-label-alignment text:label-followed-by="listtab" fo:text-indent="-0.0634in" fo:margin-left="1.5272in"/>
        </style:list-level-properties>
      </text:list-level-style-bullet>
      <text:list-level-style-bullet text:level="8" text:style-name="ListLabel_20_143" style:num-suffix="•" text:bullet-char="•">
        <style:list-level-properties text:list-level-position-and-space-mode="label-alignment">
          <style:list-level-label-alignment text:label-followed-by="listtab" fo:text-indent="-0.0634in" fo:margin-left="1.7728in"/>
        </style:list-level-properties>
      </text:list-level-style-bullet>
      <text:list-level-style-bullet text:level="9" text:style-name="ListLabel_20_144" style:num-suffix="•" text:bullet-char="•">
        <style:list-level-properties text:list-level-position-and-space-mode="label-alignment">
          <style:list-level-label-alignment text:label-followed-by="listtab" fo:text-indent="-0.0634in" fo:margin-left="2.0181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45" style:num-suffix="•" text:bullet-char="•">
        <style:list-level-properties text:list-level-position-and-space-mode="label-alignment">
          <style:list-level-label-alignment text:label-followed-by="listtab" fo:text-indent="-0.052in" fo:margin-left="0.0583in"/>
        </style:list-level-properties>
        <style:text-properties fo:font-family="Arial"/>
      </text:list-level-style-bullet>
      <text:list-level-style-bullet text:level="2" text:style-name="ListLabel_20_146" style:num-suffix="•" text:bullet-char="•">
        <style:list-level-properties text:list-level-position-and-space-mode="label-alignment">
          <style:list-level-label-alignment text:label-followed-by="listtab" fo:text-indent="-0.052in" fo:margin-left="0.3008in"/>
        </style:list-level-properties>
      </text:list-level-style-bullet>
      <text:list-level-style-bullet text:level="3" text:style-name="ListLabel_20_147" style:num-suffix="•" text:bullet-char="•">
        <style:list-level-properties text:list-level-position-and-space-mode="label-alignment">
          <style:list-level-label-alignment text:label-followed-by="listtab" fo:text-indent="-0.052in" fo:margin-left="0.5457in"/>
        </style:list-level-properties>
      </text:list-level-style-bullet>
      <text:list-level-style-bullet text:level="4" text:style-name="ListLabel_20_148" style:num-suffix="•" text:bullet-char="•">
        <style:list-level-properties text:list-level-position-and-space-mode="label-alignment">
          <style:list-level-label-alignment text:label-followed-by="listtab" fo:text-indent="-0.052in" fo:margin-left="0.7909in"/>
        </style:list-level-properties>
      </text:list-level-style-bullet>
      <text:list-level-style-bullet text:level="5" text:style-name="ListLabel_20_149" style:num-suffix="•" text:bullet-char="•">
        <style:list-level-properties text:list-level-position-and-space-mode="label-alignment">
          <style:list-level-label-alignment text:label-followed-by="listtab" fo:text-indent="-0.052in" fo:margin-left="1.0366in"/>
        </style:list-level-properties>
      </text:list-level-style-bullet>
      <text:list-level-style-bullet text:level="6" text:style-name="ListLabel_20_150" style:num-suffix="•" text:bullet-char="•">
        <style:list-level-properties text:list-level-position-and-space-mode="label-alignment">
          <style:list-level-label-alignment text:label-followed-by="listtab" fo:text-indent="-0.052in" fo:margin-left="1.2819in"/>
        </style:list-level-properties>
      </text:list-level-style-bullet>
      <text:list-level-style-bullet text:level="7" text:style-name="ListLabel_20_151" style:num-suffix="•" text:bullet-char="•">
        <style:list-level-properties text:list-level-position-and-space-mode="label-alignment">
          <style:list-level-label-alignment text:label-followed-by="listtab" fo:text-indent="-0.052in" fo:margin-left="1.5272in"/>
        </style:list-level-properties>
      </text:list-level-style-bullet>
      <text:list-level-style-bullet text:level="8" text:style-name="ListLabel_20_152" style:num-suffix="•" text:bullet-char="•">
        <style:list-level-properties text:list-level-position-and-space-mode="label-alignment">
          <style:list-level-label-alignment text:label-followed-by="listtab" fo:text-indent="-0.052in" fo:margin-left="1.7728in"/>
        </style:list-level-properties>
      </text:list-level-style-bullet>
      <text:list-level-style-bullet text:level="9" text:style-name="ListLabel_20_153" style:num-suffix="•" text:bullet-char="•">
        <style:list-level-properties text:list-level-position-and-space-mode="label-alignment">
          <style:list-level-label-alignment text:label-followed-by="listtab" fo:text-indent="-0.052in" fo:margin-left="2.0181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54" style:num-suffix="" text:bullet-char="">
        <style:list-level-properties text:list-level-position-and-space-mode="label-alignment">
          <style:list-level-label-alignment text:label-followed-by="listtab" fo:text-indent="-0.0547in" fo:margin-left="0.0555in"/>
        </style:list-level-properties>
        <style:text-properties fo:font-family="Symbol" style:font-charset="x-symbol"/>
      </text:list-level-style-bullet>
      <text:list-level-style-bullet text:level="2" text:style-name="ListLabel_20_155" style:num-suffix="•" text:bullet-char="•">
        <style:list-level-properties text:list-level-position-and-space-mode="label-alignment">
          <style:list-level-label-alignment text:label-followed-by="listtab" fo:text-indent="-0.0547in" fo:margin-left="0.2992in"/>
        </style:list-level-properties>
      </text:list-level-style-bullet>
      <text:list-level-style-bullet text:level="3" text:style-name="ListLabel_20_156" style:num-suffix="•" text:bullet-char="•">
        <style:list-level-properties text:list-level-position-and-space-mode="label-alignment">
          <style:list-level-label-alignment text:label-followed-by="listtab" fo:text-indent="-0.0547in" fo:margin-left="0.5429in"/>
        </style:list-level-properties>
      </text:list-level-style-bullet>
      <text:list-level-style-bullet text:level="4" text:style-name="ListLabel_20_157" style:num-suffix="•" text:bullet-char="•">
        <style:list-level-properties text:list-level-position-and-space-mode="label-alignment">
          <style:list-level-label-alignment text:label-followed-by="listtab" fo:text-indent="-0.0547in" fo:margin-left="0.7866in"/>
        </style:list-level-properties>
      </text:list-level-style-bullet>
      <text:list-level-style-bullet text:level="5" text:style-name="ListLabel_20_158" style:num-suffix="•" text:bullet-char="•">
        <style:list-level-properties text:list-level-position-and-space-mode="label-alignment">
          <style:list-level-label-alignment text:label-followed-by="listtab" fo:text-indent="-0.0547in" fo:margin-left="1.0307in"/>
        </style:list-level-properties>
      </text:list-level-style-bullet>
      <text:list-level-style-bullet text:level="6" text:style-name="ListLabel_20_159" style:num-suffix="•" text:bullet-char="•">
        <style:list-level-properties text:list-level-position-and-space-mode="label-alignment">
          <style:list-level-label-alignment text:label-followed-by="listtab" fo:text-indent="-0.0547in" fo:margin-left="1.2744in"/>
        </style:list-level-properties>
      </text:list-level-style-bullet>
      <text:list-level-style-bullet text:level="7" text:style-name="ListLabel_20_160" style:num-suffix="•" text:bullet-char="•">
        <style:list-level-properties text:list-level-position-and-space-mode="label-alignment">
          <style:list-level-label-alignment text:label-followed-by="listtab" fo:text-indent="-0.0547in" fo:margin-left="1.5181in"/>
        </style:list-level-properties>
      </text:list-level-style-bullet>
      <text:list-level-style-bullet text:level="8" text:style-name="ListLabel_20_161" style:num-suffix="•" text:bullet-char="•">
        <style:list-level-properties text:list-level-position-and-space-mode="label-alignment">
          <style:list-level-label-alignment text:label-followed-by="listtab" fo:text-indent="-0.0547in" fo:margin-left="1.7618in"/>
        </style:list-level-properties>
      </text:list-level-style-bullet>
      <text:list-level-style-bullet text:level="9" text:style-name="ListLabel_20_162" style:num-suffix="•" text:bullet-char="•">
        <style:list-level-properties text:list-level-position-and-space-mode="label-alignment">
          <style:list-level-label-alignment text:label-followed-by="listtab" fo:text-indent="-0.0547in" fo:margin-left="2.005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63" style:num-suffix="" text:bullet-char="">
        <style:list-level-properties text:list-level-position-and-space-mode="label-alignment">
          <style:list-level-label-alignment text:label-followed-by="listtab" fo:text-indent="-0.0638in" fo:margin-left="0.0555in"/>
        </style:list-level-properties>
        <style:text-properties fo:font-family="Symbol" style:font-charset="x-symbol"/>
      </text:list-level-style-bullet>
      <text:list-level-style-bullet text:level="2" text:style-name="ListLabel_20_164" style:num-suffix="•" text:bullet-char="•">
        <style:list-level-properties text:list-level-position-and-space-mode="label-alignment">
          <style:list-level-label-alignment text:label-followed-by="listtab" fo:text-indent="-0.0638in" fo:margin-left="0.2992in"/>
        </style:list-level-properties>
      </text:list-level-style-bullet>
      <text:list-level-style-bullet text:level="3" text:style-name="ListLabel_20_165" style:num-suffix="•" text:bullet-char="•">
        <style:list-level-properties text:list-level-position-and-space-mode="label-alignment">
          <style:list-level-label-alignment text:label-followed-by="listtab" fo:text-indent="-0.0638in" fo:margin-left="0.5429in"/>
        </style:list-level-properties>
      </text:list-level-style-bullet>
      <text:list-level-style-bullet text:level="4" text:style-name="ListLabel_20_166" style:num-suffix="•" text:bullet-char="•">
        <style:list-level-properties text:list-level-position-and-space-mode="label-alignment">
          <style:list-level-label-alignment text:label-followed-by="listtab" fo:text-indent="-0.0638in" fo:margin-left="0.7866in"/>
        </style:list-level-properties>
      </text:list-level-style-bullet>
      <text:list-level-style-bullet text:level="5" text:style-name="ListLabel_20_167" style:num-suffix="•" text:bullet-char="•">
        <style:list-level-properties text:list-level-position-and-space-mode="label-alignment">
          <style:list-level-label-alignment text:label-followed-by="listtab" fo:text-indent="-0.0638in" fo:margin-left="1.0307in"/>
        </style:list-level-properties>
      </text:list-level-style-bullet>
      <text:list-level-style-bullet text:level="6" text:style-name="ListLabel_20_168" style:num-suffix="•" text:bullet-char="•">
        <style:list-level-properties text:list-level-position-and-space-mode="label-alignment">
          <style:list-level-label-alignment text:label-followed-by="listtab" fo:text-indent="-0.0638in" fo:margin-left="1.2744in"/>
        </style:list-level-properties>
      </text:list-level-style-bullet>
      <text:list-level-style-bullet text:level="7" text:style-name="ListLabel_20_169" style:num-suffix="•" text:bullet-char="•">
        <style:list-level-properties text:list-level-position-and-space-mode="label-alignment">
          <style:list-level-label-alignment text:label-followed-by="listtab" fo:text-indent="-0.0638in" fo:margin-left="1.5181in"/>
        </style:list-level-properties>
      </text:list-level-style-bullet>
      <text:list-level-style-bullet text:level="8" text:style-name="ListLabel_20_170" style:num-suffix="•" text:bullet-char="•">
        <style:list-level-properties text:list-level-position-and-space-mode="label-alignment">
          <style:list-level-label-alignment text:label-followed-by="listtab" fo:text-indent="-0.0638in" fo:margin-left="1.7618in"/>
        </style:list-level-properties>
      </text:list-level-style-bullet>
      <text:list-level-style-bullet text:level="9" text:style-name="ListLabel_20_171" style:num-suffix="•" text:bullet-char="•">
        <style:list-level-properties text:list-level-position-and-space-mode="label-alignment">
          <style:list-level-label-alignment text:label-followed-by="listtab" fo:text-indent="-0.0638in" fo:margin-left="2.005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72" style:num-suffix="" text:bullet-char="">
        <style:list-level-properties text:list-level-position-and-space-mode="label-alignment">
          <style:list-level-label-alignment text:label-followed-by="listtab" fo:text-indent="-0.0516in" fo:margin-left="0.0555in"/>
        </style:list-level-properties>
        <style:text-properties fo:font-family="Symbol" style:font-charset="x-symbol"/>
      </text:list-level-style-bullet>
      <text:list-level-style-bullet text:level="2" text:style-name="ListLabel_20_173" style:num-suffix="•" text:bullet-char="•">
        <style:list-level-properties text:list-level-position-and-space-mode="label-alignment">
          <style:list-level-label-alignment text:label-followed-by="listtab" fo:text-indent="-0.0516in" fo:margin-left="0.2992in"/>
        </style:list-level-properties>
      </text:list-level-style-bullet>
      <text:list-level-style-bullet text:level="3" text:style-name="ListLabel_20_174" style:num-suffix="•" text:bullet-char="•">
        <style:list-level-properties text:list-level-position-and-space-mode="label-alignment">
          <style:list-level-label-alignment text:label-followed-by="listtab" fo:text-indent="-0.0516in" fo:margin-left="0.5429in"/>
        </style:list-level-properties>
      </text:list-level-style-bullet>
      <text:list-level-style-bullet text:level="4" text:style-name="ListLabel_20_175" style:num-suffix="•" text:bullet-char="•">
        <style:list-level-properties text:list-level-position-and-space-mode="label-alignment">
          <style:list-level-label-alignment text:label-followed-by="listtab" fo:text-indent="-0.0516in" fo:margin-left="0.7866in"/>
        </style:list-level-properties>
      </text:list-level-style-bullet>
      <text:list-level-style-bullet text:level="5" text:style-name="ListLabel_20_176" style:num-suffix="•" text:bullet-char="•">
        <style:list-level-properties text:list-level-position-and-space-mode="label-alignment">
          <style:list-level-label-alignment text:label-followed-by="listtab" fo:text-indent="-0.0516in" fo:margin-left="1.0307in"/>
        </style:list-level-properties>
      </text:list-level-style-bullet>
      <text:list-level-style-bullet text:level="6" text:style-name="ListLabel_20_177" style:num-suffix="•" text:bullet-char="•">
        <style:list-level-properties text:list-level-position-and-space-mode="label-alignment">
          <style:list-level-label-alignment text:label-followed-by="listtab" fo:text-indent="-0.0516in" fo:margin-left="1.2744in"/>
        </style:list-level-properties>
      </text:list-level-style-bullet>
      <text:list-level-style-bullet text:level="7" text:style-name="ListLabel_20_178" style:num-suffix="•" text:bullet-char="•">
        <style:list-level-properties text:list-level-position-and-space-mode="label-alignment">
          <style:list-level-label-alignment text:label-followed-by="listtab" fo:text-indent="-0.0516in" fo:margin-left="1.5181in"/>
        </style:list-level-properties>
      </text:list-level-style-bullet>
      <text:list-level-style-bullet text:level="8" text:style-name="ListLabel_20_179" style:num-suffix="•" text:bullet-char="•">
        <style:list-level-properties text:list-level-position-and-space-mode="label-alignment">
          <style:list-level-label-alignment text:label-followed-by="listtab" fo:text-indent="-0.0516in" fo:margin-left="1.7618in"/>
        </style:list-level-properties>
      </text:list-level-style-bullet>
      <text:list-level-style-bullet text:level="9" text:style-name="ListLabel_20_180" style:num-suffix="•" text:bullet-char="•">
        <style:list-level-properties text:list-level-position-and-space-mode="label-alignment">
          <style:list-level-label-alignment text:label-followed-by="listtab" fo:text-indent="-0.0516in" fo:margin-left="2.005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81" style:num-format="1">
        <style:list-level-properties text:list-level-position-and-space-mode="label-alignment">
          <style:list-level-label-alignment text:label-followed-by="listtab" fo:text-indent="-0.2201in" fo:margin-left="1.2835in"/>
        </style:list-level-properties>
      </text:list-level-style-number>
      <text:list-level-style-number text:level="2" text:style-name="ListLabel_20_182" style:num-suffix="." style:num-format="1" text:display-levels="2">
        <style:list-level-properties text:list-level-position-and-space-mode="label-alignment">
          <style:list-level-label-alignment text:label-followed-by="listtab" fo:text-indent="-0.2201in" fo:margin-left="1.2835in"/>
        </style:list-level-properties>
      </text:list-level-style-number>
      <text:list-level-style-bullet text:level="3" text:style-name="ListLabel_20_183" style:num-suffix="•" text:bullet-char="•">
        <style:list-level-properties text:list-level-position-and-space-mode="label-alignment">
          <style:list-level-label-alignment text:label-followed-by="listtab" fo:text-indent="-0.2201in" fo:margin-left="2.5965in"/>
        </style:list-level-properties>
      </text:list-level-style-bullet>
      <text:list-level-style-bullet text:level="4" text:style-name="ListLabel_20_184" style:num-suffix="•" text:bullet-char="•">
        <style:list-level-properties text:list-level-position-and-space-mode="label-alignment">
          <style:list-level-label-alignment text:label-followed-by="listtab" fo:text-indent="-0.2201in" fo:margin-left="3.2563in"/>
        </style:list-level-properties>
      </text:list-level-style-bullet>
      <text:list-level-style-bullet text:level="5" text:style-name="ListLabel_20_185" style:num-suffix="•" text:bullet-char="•">
        <style:list-level-properties text:list-level-position-and-space-mode="label-alignment">
          <style:list-level-label-alignment text:label-followed-by="listtab" fo:text-indent="-0.2201in" fo:margin-left="3.9161in"/>
        </style:list-level-properties>
      </text:list-level-style-bullet>
      <text:list-level-style-bullet text:level="6" text:style-name="ListLabel_20_186" style:num-suffix="•" text:bullet-char="•">
        <style:list-level-properties text:list-level-position-and-space-mode="label-alignment">
          <style:list-level-label-alignment text:label-followed-by="listtab" fo:text-indent="-0.2201in" fo:margin-left="4.5756in"/>
        </style:list-level-properties>
      </text:list-level-style-bullet>
      <text:list-level-style-bullet text:level="7" text:style-name="ListLabel_20_187" style:num-suffix="•" text:bullet-char="•">
        <style:list-level-properties text:list-level-position-and-space-mode="label-alignment">
          <style:list-level-label-alignment text:label-followed-by="listtab" fo:text-indent="-0.2201in" fo:margin-left="5.2354in"/>
        </style:list-level-properties>
      </text:list-level-style-bullet>
      <text:list-level-style-bullet text:level="8" text:style-name="ListLabel_20_188" style:num-suffix="•" text:bullet-char="•">
        <style:list-level-properties text:list-level-position-and-space-mode="label-alignment">
          <style:list-level-label-alignment text:label-followed-by="listtab" fo:text-indent="-0.2201in" fo:margin-left="5.8953in"/>
        </style:list-level-properties>
      </text:list-level-style-bullet>
      <text:list-level-style-bullet text:level="9" text:style-name="ListLabel_20_189" style:num-suffix="•" text:bullet-char="•">
        <style:list-level-properties text:list-level-position-and-space-mode="label-alignment">
          <style:list-level-label-alignment text:label-followed-by="listtab" fo:text-indent="-0.2201in" fo:margin-left="6.5547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90" style:num-suffix="" text:bullet-char="">
        <style:list-level-properties text:list-level-position-and-space-mode="label-alignment">
          <style:list-level-label-alignment text:label-followed-by="listtab" fo:text-indent="-0.1839in" fo:margin-left="1.4236in"/>
        </style:list-level-properties>
        <style:text-properties fo:font-family="Wingdings" style:font-charset="x-symbol"/>
      </text:list-level-style-bullet>
      <text:list-level-style-bullet text:level="2" text:style-name="ListLabel_20_191" style:num-suffix="•" text:bullet-char="•">
        <style:list-level-properties text:list-level-position-and-space-mode="label-alignment">
          <style:list-level-label-alignment text:label-followed-by="listtab" fo:text-indent="-0.1839in" fo:margin-left="2.0744in"/>
        </style:list-level-properties>
      </text:list-level-style-bullet>
      <text:list-level-style-bullet text:level="3" text:style-name="ListLabel_20_192" style:num-suffix="•" text:bullet-char="•">
        <style:list-level-properties text:list-level-position-and-space-mode="label-alignment">
          <style:list-level-label-alignment text:label-followed-by="listtab" fo:text-indent="-0.1839in" fo:margin-left="2.7189in"/>
        </style:list-level-properties>
      </text:list-level-style-bullet>
      <text:list-level-style-bullet text:level="4" text:style-name="ListLabel_20_193" style:num-suffix="•" text:bullet-char="•">
        <style:list-level-properties text:list-level-position-and-space-mode="label-alignment">
          <style:list-level-label-alignment text:label-followed-by="listtab" fo:text-indent="-0.1839in" fo:margin-left="3.3634in"/>
        </style:list-level-properties>
      </text:list-level-style-bullet>
      <text:list-level-style-bullet text:level="5" text:style-name="ListLabel_20_194" style:num-suffix="•" text:bullet-char="•">
        <style:list-level-properties text:list-level-position-and-space-mode="label-alignment">
          <style:list-level-label-alignment text:label-followed-by="listtab" fo:text-indent="-0.1839in" fo:margin-left="4.0075in"/>
        </style:list-level-properties>
      </text:list-level-style-bullet>
      <text:list-level-style-bullet text:level="6" text:style-name="ListLabel_20_195" style:num-suffix="•" text:bullet-char="•">
        <style:list-level-properties text:list-level-position-and-space-mode="label-alignment">
          <style:list-level-label-alignment text:label-followed-by="listtab" fo:text-indent="-0.1839in" fo:margin-left="4.652in"/>
        </style:list-level-properties>
      </text:list-level-style-bullet>
      <text:list-level-style-bullet text:level="7" text:style-name="ListLabel_20_196" style:num-suffix="•" text:bullet-char="•">
        <style:list-level-properties text:list-level-position-and-space-mode="label-alignment">
          <style:list-level-label-alignment text:label-followed-by="listtab" fo:text-indent="-0.1839in" fo:margin-left="5.2965in"/>
        </style:list-level-properties>
      </text:list-level-style-bullet>
      <text:list-level-style-bullet text:level="8" text:style-name="ListLabel_20_197" style:num-suffix="•" text:bullet-char="•">
        <style:list-level-properties text:list-level-position-and-space-mode="label-alignment">
          <style:list-level-label-alignment text:label-followed-by="listtab" fo:text-indent="-0.1839in" fo:margin-left="5.9409in"/>
        </style:list-level-properties>
      </text:list-level-style-bullet>
      <text:list-level-style-bullet text:level="9" text:style-name="ListLabel_20_198" style:num-suffix="•" text:bullet-char="•">
        <style:list-level-properties text:list-level-position-and-space-mode="label-alignment">
          <style:list-level-label-alignment text:label-followed-by="listtab" fo:text-indent="-0.1839in" fo:margin-left="6.5854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MP4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5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MP6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MP7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8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MP9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</style:style>
    <style:style style:name="MT1" style:family="text">
      <style:text-properties fo:color="#40586f" style:font-name="Lato Black" fo:font-size="6pt" fo:font-weight="bold" style:font-size-asian="6pt" style:font-weight-asian="bold"/>
    </style:style>
    <style:style style:name="MT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MT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MT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MT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MT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MT7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MT8" style:family="text">
      <style:text-properties fo:color="#ffffff" style:font-name="Source Sans Pro Semibold" fo:font-size="11pt" fo:font-weight="bold" style:font-size-asian="11pt" style:font-weight-asian="bold"/>
    </style:style>
    <style:style style:name="MT9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MT10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MT11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MT12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MT13" style:family="text">
      <style:text-properties fo:color="#ffffff" style:font-name="Source Sans Pro" fo:font-size="10pt" style:font-size-asian="10pt"/>
    </style:style>
    <style:style style:name="MT14" style:family="text">
      <style:text-properties fo:color="#ffffff" style:font-name="Source Sans Pro" fo:font-size="10pt" fo:letter-spacing="-0.0008in" style:font-size-asian="10pt"/>
    </style:style>
    <style:style style:name="MT15" style:family="text">
      <style:text-properties fo:color="#ffffff" style:font-name="Source Sans Pro" fo:font-size="10pt" fo:letter-spacing="-0.0028in" style:font-size-asian="10pt"/>
    </style:style>
    <style:style style:name="MT16" style:family="text">
      <style:text-properties fo:color="#425970" fo:font-size="6pt" fo:font-weight="bold" style:font-size-asian="6pt" style:font-weight-asian="bold"/>
    </style:style>
    <style:style style:name="MT17" style:family="text">
      <style:text-properties fo:color="#647789" fo:font-size="6pt" fo:font-weight="bold" style:font-size-asian="6pt" style:font-weight-asian="bold"/>
    </style:style>
    <style:style style:name="MT18" style:family="text">
      <style:text-properties fo:color="#647789" fo:font-size="6pt" fo:letter-spacing="-0.0063in" fo:font-weight="bold" style:font-size-asian="6pt" style:font-weight-asian="bold"/>
    </style:style>
    <style:style style:name="MT19" style:family="text">
      <style:text-properties fo:color="#425970" fo:font-size="6pt" fo:letter-spacing="-0.0008in" fo:font-weight="bold" style:font-size-asian="6pt" style:font-weight-asian="bold"/>
    </style:style>
    <style:style style:name="MT20" style:family="text">
      <style:text-properties fo:color="#425970" fo:font-size="6pt" fo:letter-spacing="0.0016in" fo:font-weight="bold" style:font-size-asian="6pt" style:font-weight-asian="bold"/>
    </style:style>
    <style:style style:name="MT21" style:family="text">
      <style:text-properties fo:color="#425970" fo:font-size="6pt" fo:letter-spacing="-0.0047in" fo:font-weight="bold" style:font-size-asian="6pt" style:font-weight-asian="bold"/>
    </style:style>
    <style:style style:name="MT22" style:family="text">
      <style:text-properties fo:color="#425970" fo:font-size="6pt" fo:letter-spacing="-0.0016in" fo:font-weight="bold" style:font-size-asian="6pt" style:font-weight-asian="bold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Mfr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778in" fo:margin-bottom="0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4">
      <style:page-layout-properties fo:page-width="8.2681in" fo:page-height="11.6929in" style:num-format="1" style:print-orientation="portrait" fo:margin-top="1.3335in" fo:margin-bottom="0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5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1.0972in" fo:margin-left="0in" fo:margin-right="0in" fo:margin-top="1.0575in" style:dynamic-spacing="true"/>
      </style:footer-style>
    </style:page-layout>
    <style:page-layout style:name="Mpm6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7">
      <style:page-layout-properties fo:page-width="8.2681in" fo:page-height="11.6929in" style:num-format="1" style:print-orientation="portrait" fo:margin-top="0in" fo:margin-bottom="0.9626in" fo:margin-left="0.3929in" fo:margin-right="0in" style:writing-mode="lr-tb" style:layout-grid-color="#c0c0c0" style:layout-grid-lines="2345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61in" fo:margin-left="0in" fo:margin-right="0in" fo:margin-bottom="1.3217in" style:dynamic-spacing="true"/>
      </style:header-style>
      <style:footer-style>
        <style:header-footer-properties fo:min-height="0.1346in" fo:margin-left="0in" fo:margin-right="0in" fo:margin-top="0.0953in" style:dynamic-spacing="true"/>
      </style:footer-style>
    </style:page-layout>
    <style:page-layout style:name="Mpm8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9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0693in" fo:margin-left="0in" fo:margin-right="0in" fo:margin-bottom="1.0299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Footer"/>
      </style:footer>
      <style:footer-left>
        <text:p text:style-name="MP1"><draw:frame draw:style-name="Mfr1" draw:name="Image 16" text:anchor-type="char" svg:x="3.7902in" svg:y="10.5945in" svg:width="0.6866in" svg:height="0.6189in" draw:z-index="20"><draw:image xlink:href="Pictures/10000001000000840000007752069C51.png" xlink:type="simple" xlink:show="embed" xlink:actuate="onLoad" draw:mime-type="image/png"/></draw:frame><draw:frame draw:style-name="Mfr2" draw:name="Image9" text:anchor-type="char" svg:x="0.7736in" svg:y="10.8752in" svg:width="1.9181in" svg:height="0.128in" draw:z-index="66"><draw:image xlink:href="Pictures/10000001000000B80000000C00EA2F60.png" xlink:type="simple" xlink:show="embed" xlink:actuate="onLoad" draw:mime-type="image/png"/></draw:frame><draw:frame draw:style-name="Mfr2" draw:name="Image13" text:anchor-type="char" svg:x="7.3681in" svg:y="10.8752in" svg:width="0.1291in" svg:height="0.128in" draw:z-index="64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2" style:page-layout-name="Mpm3" draw:style-name="Mdp1">
      <style:footer>
        <text:p text:style-name="MP2"/>
      </style:footer>
      <style:footer-left>
        <text:p text:style-name="MP1"><draw:frame draw:style-name="Mfr1" draw:name="Image 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" text:anchor-type="char" svg:x="7.3681in" svg:y="10.8752in" svg:width="0.1307in" svg:height="0.1283in"><draw:text-box><text:p text:style-name="MP4">02</text:p></draw:text-box></draw:frame><draw:frame draw:style-name="Mfr4" draw:name="Frame8" text:anchor-type="char" svg:x="7.3681in" svg:y="10.8752in" svg:width="0.1307in" svg:height="0.1283in"><draw:text-box><text:p text:style-name="MP4">02</text:p></draw:text-box></draw:frame><draw:frame draw:style-name="Mfr2" draw:name="Image10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4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3" style:page-layout-name="Mpm2" draw:style-name="Mdp1">
      <style:footer>
        <text:p text:style-name="MP2"/>
      </style:footer>
      <style:footer-left>
        <text:p text:style-name="MP1"><draw:frame draw:style-name="Mfr1" draw:name="Image 42" text:anchor-type="char" svg:x="3.7902in" svg:y="10.5945in" svg:width="0.6866in" svg:height="0.6189in" draw:z-index="12"><draw:image xlink:href="Pictures/10000001000000840000007752069C51.png" xlink:type="simple" xlink:show="embed" xlink:actuate="onLoad" draw:mime-type="image/png"/></draw:frame><draw:frame draw:style-name="Mfr2" draw:name="Image20" text:anchor-type="char" svg:x="0.7736in" svg:y="10.8752in" svg:width="1.9181in" svg:height="0.128in" draw:z-index="59"><draw:image xlink:href="Pictures/10000001000000B80000000C00EA2F60.png" xlink:type="simple" xlink:show="embed" xlink:actuate="onLoad" draw:mime-type="image/png"/></draw:frame><draw:frame draw:style-name="Mfr2" draw:name="Image28" text:anchor-type="char" svg:x="7.3681in" svg:y="10.8752in" svg:width="0.1291in" svg:height="0.128in" draw:z-index="56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4" style:page-layout-name="Mpm4" draw:style-name="Mdp1">
      <style:footer>
        <text:p text:style-name="MP2"/>
      </style:footer>
      <style:footer-left>
        <text:p text:style-name="MP1"><draw:frame draw:style-name="Mfr1" draw:name="Image 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" text:anchor-type="char" svg:x="7.3681in" svg:y="10.8752in" svg:width="0.1307in" svg:height="0.1283in"><draw:text-box><text:p text:style-name="MP4">04</text:p></draw:text-box></draw:frame><draw:frame draw:style-name="Mfr4" draw:name="Frame15" text:anchor-type="char" svg:x="7.3681in" svg:y="10.8752in" svg:width="0.1307in" svg:height="0.1283in"><draw:text-box><text:p text:style-name="MP4">04</text:p></draw:text-box></draw:frame><draw:frame draw:style-name="Mfr2" draw:name="Image10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6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5" style:page-layout-name="Mpm2" draw:style-name="Mdp1">
      <style:footer>
        <text:p text:style-name="MP1"><draw:frame draw:style-name="Mfr1" draw:name="Image 6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" text:anchor-type="char" svg:x="7.3252in" svg:y="10.8752in" svg:width="0.1307in" svg:height="0.1283in"><draw:text-box><text:p text:style-name="MP3"><text:span text:style-name="MT7">07</text:span><text:span text:style-name="MT7"/></text:p></draw:text-box></draw:frame><draw:frame draw:style-name="Mfr3" draw:name="Frame5" text:anchor-type="char" svg:x="7.3252in" svg:y="10.8752in" svg:width="0.1307in" svg:height="0.1283in"><draw:text-box><text:p text:style-name="MP4">07</text:p></draw:text-box></draw:frame><draw:frame draw:style-name="Mfr2" draw:name="Image3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2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" text:anchor-type="char" svg:x="3.7902in" svg:y="10.5945in" svg:width="0.6866in" svg:height="0.6189in" draw:z-index="10"><draw:image xlink:href="Pictures/10000001000000840000007752069C51.png" xlink:type="simple" xlink:show="embed" xlink:actuate="onLoad" draw:mime-type="image/png"/></draw:frame><draw:frame draw:style-name="Mfr2" draw:name="Image31" text:anchor-type="char" svg:x="0.7736in" svg:y="10.8752in" svg:width="1.9181in" svg:height="0.128in" draw:z-index="61"><draw:image xlink:href="Pictures/10000001000000B80000000C00EA2F60.png" xlink:type="simple" xlink:show="embed" xlink:actuate="onLoad" draw:mime-type="image/png"/></draw:frame><draw:frame draw:style-name="Mfr2" draw:name="Image32" text:anchor-type="char" svg:x="7.3252in" svg:y="10.8752in" svg:width="0.1291in" svg:height="0.128in" draw:z-index="60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6" style:page-layout-name="Mpm5" draw:style-name="Mdp1">
      <style:header>
        <text:p text:style-name="MP1"><draw:frame draw:style-name="Mfr2" draw:name="Image37" text:anchor-type="char" svg:x="0.4925in" svg:y="0in" svg:width="7.7756in" svg:height="1.3874in" draw:z-index="65"><draw:image xlink:href="Pictures/10000001000002EA0000008525714CD2.png" xlink:type="simple" xlink:show="embed" xlink:actuate="onLoad" draw:mime-type="image/png"/></draw:frame><draw:frame draw:style-name="Mfr2" draw:name="Image38" text:anchor-type="char" svg:x="1.6811in" svg:y="0.5965in" svg:width="1.5984in" svg:height="0.4035in" draw:z-index="63"><draw:image xlink:href="Pictures/100000010000009900000026A14CA22C.png" xlink:type="simple" xlink:show="embed" xlink:actuate="onLoad" draw:mime-type="image/png"/></draw:frame><draw:frame draw:style-name="Mfr2" draw:name="Image39" text:anchor-type="char" svg:x="5.5709in" svg:y="0.7409in" svg:width="1.9236in" svg:height="0.2028in" draw:z-index="6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2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10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0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65 Copy 1" text:anchor-type="char" svg:x="3.7902in" svg:y="10.5945in" svg:width="0.6866in" svg:height="0.6189in" draw:z-index="7"><draw:image xlink:href="Pictures/10000001000000840000007752069C51.png" xlink:type="simple" xlink:show="embed" xlink:actuate="onLoad" draw:mime-type="image/png"/></draw:frame><draw:frame draw:style-name="Mfr2" draw:name="Image107" text:anchor-type="char" svg:x="0.7736in" svg:y="10.8752in" svg:width="1.9181in" svg:height="0.128in" draw:z-index="201"><draw:image xlink:href="Pictures/10000001000000B80000000C00EA2F60.png" xlink:type="simple" xlink:show="embed" xlink:actuate="onLoad" draw:mime-type="image/png"/></draw:frame><draw:frame draw:style-name="Mfr2" draw:name="Image108" text:anchor-type="char" svg:x="7.3252in" svg:y="10.8752in" svg:width="0.1291in" svg:height="0.128in" draw:z-index="200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" text:anchor-type="char" svg:x="7.3252in" svg:y="10.8752in" svg:width="0.1307in" svg:height="0.1283in"><draw:text-box><text:p text:style-name="MP4">06</text:p></draw:text-box></draw:frame><draw:frame draw:style-name="Mfr4" draw:name="Frame29" text:anchor-type="char" svg:x="7.3252in" svg:y="10.8752in" svg:width="0.1307in" svg:height="0.1283in"><draw:text-box><text:p text:style-name="MP4">06</text:p></draw:text-box></draw:frame><draw:frame draw:style-name="Mfr2" draw:name="Image10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10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7" style:page-layout-name="Mpm6" draw:style-name="Mdp1">
      <style:header>
        <text:p text:style-name="MP1"><draw:frame draw:style-name="Mfr3" draw:name="Frame1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1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13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1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15" text:anchor-type="char" svg:x="0.4925in" svg:y="0in" svg:width="7.7756in" svg:height="1.3874in" draw:z-index="209"><draw:image xlink:href="Pictures/10000001000002EA00000085A3334DB7.png" xlink:type="simple" xlink:show="embed" xlink:actuate="onLoad" draw:mime-type="image/png"/></draw:frame><draw:frame draw:style-name="Mfr2" draw:name="Image117" text:anchor-type="char" svg:x="1.6811in" svg:y="0.5965in" svg:width="1.5984in" svg:height="0.4035in" draw:z-index="208"><draw:image xlink:href="Pictures/100000010000009900000026A14CA22C.png" xlink:type="simple" xlink:show="embed" xlink:actuate="onLoad" draw:mime-type="image/png"/></draw:frame><draw:frame draw:style-name="Mfr2" draw:name="Image118" text:anchor-type="char" svg:x="5.5709in" svg:y="0.7409in" svg:width="1.9236in" svg:height="0.2028in" draw:z-index="20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7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3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" text:anchor-type="char" svg:x="7.2819in" svg:y="10.8752in" svg:width="0.1307in" svg:height="0.1283in"><draw:text-box><text:p text:style-name="MP3"><text:span text:style-name="MT7">09</text:span><text:span text:style-name="MT7"/></text:p></draw:text-box></draw:frame><draw:frame draw:style-name="Mfr3" draw:name="Frame23" text:anchor-type="char" svg:x="7.2819in" svg:y="10.8752in" svg:width="0.1307in" svg:height="0.1283in"><draw:text-box><text:p text:style-name="MP4">09</text:p></draw:text-box></draw:frame><draw:frame draw:style-name="Mfr2" draw:name="Image9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99" text:anchor-type="char" svg:x="7.2819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124" text:anchor-type="char" svg:x="3.7902in" svg:y="10.5945in" svg:width="0.6866in" svg:height="0.6189in" draw:z-index="4"><draw:image xlink:href="Pictures/10000001000000840000007752069C51.png" xlink:type="simple" xlink:show="embed" xlink:actuate="onLoad" draw:mime-type="image/png"/></draw:frame><draw:frame draw:style-name="Mfr2" draw:name="Image43" text:anchor-type="char" svg:x="0.7736in" svg:y="10.8752in" svg:width="1.9181in" svg:height="0.128in" draw:z-index="191"><draw:image xlink:href="Pictures/10000001000000B80000000C00EA2F60.png" xlink:type="simple" xlink:show="embed" xlink:actuate="onLoad" draw:mime-type="image/png"/></draw:frame><draw:frame draw:style-name="Mfr2" draw:name="Image44" text:anchor-type="char" svg:x="7.3252in" svg:y="10.8752in" svg:width="0.1291in" svg:height="0.128in" draw:z-index="110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8" style:page-layout-name="Mpm5" draw:style-name="Mdp1">
      <style:header>
        <text:p text:style-name="MP1"><draw:frame draw:style-name="Mfr2" draw:name="Image46" text:anchor-type="char" svg:x="0.4925in" svg:y="0in" svg:width="7.7756in" svg:height="1.3874in" draw:z-index="211"><draw:image xlink:href="Pictures/10000001000002EA0000008525714CD2.png" xlink:type="simple" xlink:show="embed" xlink:actuate="onLoad" draw:mime-type="image/png"/></draw:frame><draw:frame draw:style-name="Mfr2" draw:name="Image47" text:anchor-type="char" svg:x="1.6811in" svg:y="0.5965in" svg:width="1.5984in" svg:height="0.4035in" draw:z-index="210"><draw:image xlink:href="Pictures/100000010000009900000026A14CA22C.png" xlink:type="simple" xlink:show="embed" xlink:actuate="onLoad" draw:mime-type="image/png"/></draw:frame><draw:frame draw:style-name="Mfr2" draw:name="Image48" text:anchor-type="char" svg:x="5.5709in" svg:y="0.7409in" svg:width="1.9236in" svg:height="0.2028in" draw:z-index="207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4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9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5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9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7 Copy 1" text:anchor-type="char" svg:x="3.7902in" svg:y="10.5945in" svg:width="0.6866in" svg:height="0.6189in" draw:z-index="57"><draw:image xlink:href="Pictures/10000001000000840000007752069C51.png" xlink:type="simple" xlink:show="embed" xlink:actuate="onLoad" draw:mime-type="image/png"/></draw:frame><draw:frame draw:style-name="Mfr2" draw:name="Image119" text:anchor-type="char" svg:x="0.7736in" svg:y="10.8752in" svg:width="1.9181in" svg:height="0.128in" draw:z-index="213"><draw:image xlink:href="Pictures/10000001000000B80000000C00EA2F60.png" xlink:type="simple" xlink:show="embed" xlink:actuate="onLoad" draw:mime-type="image/png"/></draw:frame><draw:frame draw:style-name="Mfr2" draw:name="Image121" text:anchor-type="char" svg:x="7.2819in" svg:y="10.8752in" svg:width="0.1291in" svg:height="0.128in" draw:z-index="212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124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" text:anchor-type="char" svg:x="7.3252in" svg:y="10.8752in" svg:width="0.1307in" svg:height="0.1283in"><draw:text-box><text:p text:style-name="MP4">08</text:p></draw:text-box></draw:frame><draw:frame draw:style-name="Mfr4" draw:name="Frame45" text:anchor-type="char" svg:x="7.3252in" svg:y="10.8752in" svg:width="0.1307in" svg:height="0.1283in"><draw:text-box><text:p text:style-name="MP4">08</text:p></draw:text-box></draw:frame><draw:frame draw:style-name="Mfr2" draw:name="Image12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23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9" style:page-layout-name="Mpm6" draw:style-name="Mdp1">
      <style:header>
        <text:p text:style-name="MP1"><draw:frame draw:style-name="Mfr3" draw:name="Frame3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2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2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2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29" text:anchor-type="char" svg:x="0.4925in" svg:y="0in" svg:width="7.7756in" svg:height="1.3874in" draw:z-index="203"><draw:image xlink:href="Pictures/10000001000002EA00000085A3334DB7.png" xlink:type="simple" xlink:show="embed" xlink:actuate="onLoad" draw:mime-type="image/png"/></draw:frame><draw:frame draw:style-name="Mfr2" draw:name="Image130" text:anchor-type="char" svg:x="1.6811in" svg:y="0.5965in" svg:width="1.5984in" svg:height="0.4035in" draw:z-index="204"><draw:image xlink:href="Pictures/100000010000009900000026A14CA22C.png" xlink:type="simple" xlink:show="embed" xlink:actuate="onLoad" draw:mime-type="image/png"/></draw:frame><draw:frame draw:style-name="Mfr2" draw:name="Image131" text:anchor-type="char" svg:x="5.5709in" svg:y="0.7409in" svg:width="1.9236in" svg:height="0.2028in" draw:z-index="20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4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9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6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2" draw:name="Image9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9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" text:anchor-type="char" svg:x="3.7902in" svg:y="10.5945in" svg:width="0.6866in" svg:height="0.6189in" draw:z-index="17"><draw:image xlink:href="Pictures/10000001000000840000007752069C51.png" xlink:type="simple" xlink:show="embed" xlink:actuate="onLoad" draw:mime-type="image/png"/></draw:frame><draw:frame draw:style-name="Mfr2" draw:name="Image51" text:anchor-type="char" svg:x="0.7736in" svg:y="10.8752in" svg:width="1.9181in" svg:height="0.128in" draw:z-index="138"><draw:image xlink:href="Pictures/10000001000000B80000000C00EA2F60.png" xlink:type="simple" xlink:show="embed" xlink:actuate="onLoad" draw:mime-type="image/png"/></draw:frame><draw:frame draw:style-name="Mfr2" draw:name="Image52" text:anchor-type="char" svg:x="7.2972in" svg:y="10.8752in" svg:width="0.1984in" svg:height="0.128in" draw:z-index="13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0" style:page-layout-name="Mpm5" draw:style-name="Mdp1">
      <style:header>
        <text:p text:style-name="MP1"><draw:frame draw:style-name="Mfr2" draw:name="Image53" text:anchor-type="char" svg:x="0.4925in" svg:y="0in" svg:width="7.7756in" svg:height="1.3874in" draw:z-index="52"><draw:image xlink:href="Pictures/10000001000002EA0000008525714CD2.png" xlink:type="simple" xlink:show="embed" xlink:actuate="onLoad" draw:mime-type="image/png"/></draw:frame><draw:frame draw:style-name="Mfr2" draw:name="Image54" text:anchor-type="char" svg:x="1.6811in" svg:y="0.5965in" svg:width="1.5984in" svg:height="0.4035in" draw:z-index="38"><draw:image xlink:href="Pictures/100000010000009900000026A14CA22C.png" xlink:type="simple" xlink:show="embed" xlink:actuate="onLoad" draw:mime-type="image/png"/></draw:frame><draw:frame draw:style-name="Mfr2" draw:name="Image55" text:anchor-type="char" svg:x="5.5709in" svg:y="0.7409in" svg:width="1.9236in" svg:height="0.2028in" draw:z-index="36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5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6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5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9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" text:anchor-type="char" svg:x="3.7902in" svg:y="10.5945in" svg:width="0.6866in" svg:height="0.6189in" draw:z-index="22"><draw:image xlink:href="Pictures/10000001000000840000007752069C51.png" xlink:type="simple" xlink:show="embed" xlink:actuate="onLoad" draw:mime-type="image/png"/></draw:frame><draw:frame draw:style-name="Mfr2" draw:name="Image132" text:anchor-type="char" svg:x="0.7736in" svg:y="10.8752in" svg:width="1.9181in" svg:height="0.128in" draw:z-index="100"><draw:image xlink:href="Pictures/10000001000000B80000000C00EA2F60.png" xlink:type="simple" xlink:show="embed" xlink:actuate="onLoad" draw:mime-type="image/png"/></draw:frame><draw:frame draw:style-name="Mfr2" draw:name="Image133" text:anchor-type="char" svg:x="7.2972in" svg:y="10.8752in" svg:width="0.1984in" svg:height="0.128in" draw:z-index="9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5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4" draw:name="Frame6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2" draw:name="Image13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3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1" style:page-layout-name="Mpm5" draw:style-name="Mdp1">
      <style:header>
        <text:p text:style-name="MP1"><draw:frame draw:style-name="Mfr3" draw:name="Frame5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6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5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6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3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3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3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39" text:anchor-type="char" svg:x="0.4925in" svg:y="0in" svg:width="7.7756in" svg:height="1.3874in" draw:z-index="103"><draw:image xlink:href="Pictures/10000001000002EA00000085A3334DB7.png" xlink:type="simple" xlink:show="embed" xlink:actuate="onLoad" draw:mime-type="image/png"/></draw:frame><draw:frame draw:style-name="Mfr2" draw:name="Image140" text:anchor-type="char" svg:x="1.6811in" svg:y="0.5965in" svg:width="1.5984in" svg:height="0.4035in" draw:z-index="105"><draw:image xlink:href="Pictures/100000010000009900000026A14CA22C.png" xlink:type="simple" xlink:show="embed" xlink:actuate="onLoad" draw:mime-type="image/png"/></draw:frame><draw:frame draw:style-name="Mfr2" draw:name="Image141" text:anchor-type="char" svg:x="5.5709in" svg:y="0.7409in" svg:width="1.9236in" svg:height="0.2028in" draw:z-index="104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7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4" draw:name="Frame67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2" draw:name="Image14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4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" text:anchor-type="char" svg:x="3.7902in" svg:y="10.5945in" svg:width="0.6866in" svg:height="0.6189in" draw:z-index="24"><draw:image xlink:href="Pictures/10000001000000840000007752069C51.png" xlink:type="simple" xlink:show="embed" xlink:actuate="onLoad" draw:mime-type="image/png"/></draw:frame><draw:frame draw:style-name="Mfr2" draw:name="Image144" text:anchor-type="char" svg:x="0.7736in" svg:y="10.8752in" svg:width="1.9181in" svg:height="0.128in" draw:z-index="108"><draw:image xlink:href="Pictures/10000001000000B80000000C00EA2F60.png" xlink:type="simple" xlink:show="embed" xlink:actuate="onLoad" draw:mime-type="image/png"/></draw:frame><draw:frame draw:style-name="Mfr2" draw:name="Image145" text:anchor-type="char" svg:x="7.2972in" svg:y="10.8752in" svg:width="0.1984in" svg:height="0.128in" draw:z-index="10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2" style:page-layout-name="Mpm5" draw:style-name="Mdp1">
      <style:header>
        <text:p text:style-name="MP1"><draw:frame draw:style-name="Mfr2" draw:name="Image146" text:anchor-type="char" svg:x="0.4925in" svg:y="0in" svg:width="7.7756in" svg:height="1.3874in" draw:z-index="114"><draw:image xlink:href="Pictures/10000001000002EA00000085A3334DB7.png" xlink:type="simple" xlink:show="embed" xlink:actuate="onLoad" draw:mime-type="image/png"/></draw:frame><draw:frame draw:style-name="Mfr2" draw:name="Image147" text:anchor-type="char" svg:x="1.6811in" svg:y="0.5965in" svg:width="1.5984in" svg:height="0.4035in" draw:z-index="113"><draw:image xlink:href="Pictures/100000010000009900000026A14CA22C.png" xlink:type="simple" xlink:show="embed" xlink:actuate="onLoad" draw:mime-type="image/png"/></draw:frame><draw:frame draw:style-name="Mfr2" draw:name="Image148" text:anchor-type="char" svg:x="5.5709in" svg:y="0.7409in" svg:width="1.9236in" svg:height="0.2028in" draw:z-index="11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7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7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4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5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5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" text:anchor-type="char" svg:x="3.7902in" svg:y="10.5945in" svg:width="0.6866in" svg:height="0.6189in" draw:z-index="32"><draw:image xlink:href="Pictures/10000001000000840000007752069C51.png" xlink:type="simple" xlink:show="embed" xlink:actuate="onLoad" draw:mime-type="image/png"/></draw:frame><draw:frame draw:style-name="Mfr2" draw:name="Image152" text:anchor-type="char" svg:x="0.7736in" svg:y="10.8752in" svg:width="1.9181in" svg:height="0.128in" draw:z-index="116"><draw:image xlink:href="Pictures/10000001000000B80000000C00EA2F60.png" xlink:type="simple" xlink:show="embed" xlink:actuate="onLoad" draw:mime-type="image/png"/></draw:frame><draw:frame draw:style-name="Mfr2" draw:name="Image153" text:anchor-type="char" svg:x="7.2972in" svg:y="10.8752in" svg:width="0.1984in" svg:height="0.128in" draw:z-index="11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7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4" draw:name="Frame77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2" draw:name="Image15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5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3" style:page-layout-name="Mpm5" draw:style-name="Mdp1">
      <style:header>
        <text:p text:style-name="MP1"><draw:frame draw:style-name="Mfr3" draw:name="Frame7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7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5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5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5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59" text:anchor-type="char" svg:x="0.4925in" svg:y="0in" svg:width="7.7756in" svg:height="1.3874in" draw:z-index="120"><draw:image xlink:href="Pictures/10000001000002EA00000085A3334DB7.png" xlink:type="simple" xlink:show="embed" xlink:actuate="onLoad" draw:mime-type="image/png"/></draw:frame><draw:frame draw:style-name="Mfr2" draw:name="Image160" text:anchor-type="char" svg:x="1.6811in" svg:y="0.5965in" svg:width="1.5984in" svg:height="0.4035in" draw:z-index="119"><draw:image xlink:href="Pictures/100000010000009900000026A14CA22C.png" xlink:type="simple" xlink:show="embed" xlink:actuate="onLoad" draw:mime-type="image/png"/></draw:frame><draw:frame draw:style-name="Mfr2" draw:name="Image161" text:anchor-type="char" svg:x="5.5709in" svg:y="0.7409in" svg:width="1.9236in" svg:height="0.2028in" draw:z-index="11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8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3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4" draw:name="Frame83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2" draw:name="Image16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6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" text:anchor-type="char" svg:x="3.7902in" svg:y="10.5945in" svg:width="0.6866in" svg:height="0.6189in" draw:z-index="30"><draw:image xlink:href="Pictures/10000001000000840000007752069C51.png" xlink:type="simple" xlink:show="embed" xlink:actuate="onLoad" draw:mime-type="image/png"/></draw:frame><draw:frame draw:style-name="Mfr2" draw:name="Image164" text:anchor-type="char" svg:x="0.7736in" svg:y="10.8752in" svg:width="1.9181in" svg:height="0.128in" draw:z-index="122"><draw:image xlink:href="Pictures/10000001000000B80000000C00EA2F60.png" xlink:type="simple" xlink:show="embed" xlink:actuate="onLoad" draw:mime-type="image/png"/></draw:frame><draw:frame draw:style-name="Mfr2" draw:name="Image165" text:anchor-type="char" svg:x="7.2972in" svg:y="10.8752in" svg:width="0.1984in" svg:height="0.128in" draw:z-index="12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4" style:page-layout-name="Mpm5" draw:style-name="Mdp1">
      <style:header>
        <text:p text:style-name="MP1"><draw:frame draw:style-name="Mfr2" draw:name="Image166" text:anchor-type="char" svg:x="0.4925in" svg:y="0in" svg:width="7.7756in" svg:height="1.3874in" draw:z-index="127"><draw:image xlink:href="Pictures/10000001000002EA00000085A3334DB7.png" xlink:type="simple" xlink:show="embed" xlink:actuate="onLoad" draw:mime-type="image/png"/></draw:frame><draw:frame draw:style-name="Mfr2" draw:name="Image167" text:anchor-type="char" svg:x="1.6811in" svg:y="0.5965in" svg:width="1.5984in" svg:height="0.4035in" draw:z-index="126"><draw:image xlink:href="Pictures/100000010000009900000026A14CA22C.png" xlink:type="simple" xlink:show="embed" xlink:actuate="onLoad" draw:mime-type="image/png"/></draw:frame><draw:frame draw:style-name="Mfr2" draw:name="Image168" text:anchor-type="char" svg:x="5.5709in" svg:y="0.7409in" svg:width="1.9236in" svg:height="0.2028in" draw:z-index="124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8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8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8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6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7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7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" text:anchor-type="char" svg:x="3.7902in" svg:y="10.5945in" svg:width="0.6866in" svg:height="0.6189in" draw:z-index="29"><draw:image xlink:href="Pictures/10000001000000840000007752069C51.png" xlink:type="simple" xlink:show="embed" xlink:actuate="onLoad" draw:mime-type="image/png"/></draw:frame><draw:frame draw:style-name="Mfr2" draw:name="Image174" text:anchor-type="char" svg:x="0.7736in" svg:y="10.8752in" svg:width="1.9181in" svg:height="0.128in" draw:z-index="129"><draw:image xlink:href="Pictures/10000001000000B80000000C00EA2F60.png" xlink:type="simple" xlink:show="embed" xlink:actuate="onLoad" draw:mime-type="image/png"/></draw:frame><draw:frame draw:style-name="Mfr2" draw:name="Image175" text:anchor-type="char" svg:x="7.2972in" svg:y="10.8752in" svg:width="0.1984in" svg:height="0.128in" draw:z-index="128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3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4" draw:name="Frame93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2" draw:name="Image17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7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5" style:page-layout-name="Mpm5" draw:style-name="Mdp1">
      <style:header>
        <text:p text:style-name="MP1"><draw:frame draw:style-name="Mfr3" draw:name="Frame9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9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9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7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8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8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82" text:anchor-type="char" svg:x="0.4925in" svg:y="0in" svg:width="7.7756in" svg:height="1.3874in" draw:z-index="134"><draw:image xlink:href="Pictures/10000001000002EA00000085A3334DB7.png" xlink:type="simple" xlink:show="embed" xlink:actuate="onLoad" draw:mime-type="image/png"/></draw:frame><draw:frame draw:style-name="Mfr2" draw:name="Image183" text:anchor-type="char" svg:x="1.6811in" svg:y="0.5965in" svg:width="1.5984in" svg:height="0.4035in" draw:z-index="133"><draw:image xlink:href="Pictures/100000010000009900000026A14CA22C.png" xlink:type="simple" xlink:show="embed" xlink:actuate="onLoad" draw:mime-type="image/png"/></draw:frame><draw:frame draw:style-name="Mfr2" draw:name="Image184" text:anchor-type="char" svg:x="5.5709in" svg:y="0.7409in" svg:width="1.9236in" svg:height="0.2028in" draw:z-index="13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9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4" draw:name="Frame99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2" draw:name="Image18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8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" text:anchor-type="char" svg:x="3.7902in" svg:y="10.5945in" svg:width="0.6866in" svg:height="0.6189in" draw:z-index="28"><draw:image xlink:href="Pictures/10000001000000840000007752069C51.png" xlink:type="simple" xlink:show="embed" xlink:actuate="onLoad" draw:mime-type="image/png"/></draw:frame><draw:frame draw:style-name="Mfr2" draw:name="Image187" text:anchor-type="char" svg:x="0.7736in" svg:y="10.8752in" svg:width="1.9181in" svg:height="0.128in" draw:z-index="136"><draw:image xlink:href="Pictures/10000001000000B80000000C00EA2F60.png" xlink:type="simple" xlink:show="embed" xlink:actuate="onLoad" draw:mime-type="image/png"/></draw:frame><draw:frame draw:style-name="Mfr2" draw:name="Image188" text:anchor-type="char" svg:x="7.2972in" svg:y="10.8752in" svg:width="0.1984in" svg:height="0.128in" draw:z-index="13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6" style:page-layout-name="Mpm5" draw:style-name="Mdp1">
      <style:header>
        <text:p text:style-name="MP1"><draw:frame draw:style-name="Mfr2" draw:name="Image189" text:anchor-type="char" svg:x="0.4925in" svg:y="0in" svg:width="7.7756in" svg:height="1.3874in" draw:z-index="142"><draw:image xlink:href="Pictures/10000001000002EA00000085A3334DB7.png" xlink:type="simple" xlink:show="embed" xlink:actuate="onLoad" draw:mime-type="image/png"/></draw:frame><draw:frame draw:style-name="Mfr2" draw:name="Image190" text:anchor-type="char" svg:x="1.6811in" svg:y="0.5965in" svg:width="1.5984in" svg:height="0.4035in" draw:z-index="141"><draw:image xlink:href="Pictures/100000010000009900000026A14CA22C.png" xlink:type="simple" xlink:show="embed" xlink:actuate="onLoad" draw:mime-type="image/png"/></draw:frame><draw:frame draw:style-name="Mfr2" draw:name="Image191" text:anchor-type="char" svg:x="5.5709in" svg:y="0.7409in" svg:width="1.9236in" svg:height="0.2028in" draw:z-index="14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0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0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92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93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9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" text:anchor-type="char" svg:x="3.7902in" svg:y="10.5945in" svg:width="0.6866in" svg:height="0.6189in" draw:z-index="27"><draw:image xlink:href="Pictures/10000001000000840000007752069C51.png" xlink:type="simple" xlink:show="embed" xlink:actuate="onLoad" draw:mime-type="image/png"/></draw:frame><draw:frame draw:style-name="Mfr2" draw:name="Image195" text:anchor-type="char" svg:x="0.7736in" svg:y="10.8752in" svg:width="1.9181in" svg:height="0.128in" draw:z-index="166"><draw:image xlink:href="Pictures/10000001000000B80000000C00EA2F60.png" xlink:type="simple" xlink:show="embed" xlink:actuate="onLoad" draw:mime-type="image/png"/></draw:frame><draw:frame draw:style-name="Mfr2" draw:name="Image196" text:anchor-type="char" svg:x="7.2972in" svg:y="10.8752in" svg:width="0.1984in" svg:height="0.128in" draw:z-index="14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9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4" draw:name="Frame109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2" draw:name="Image19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9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7" style:page-layout-name="Mpm5" draw:style-name="Mdp1">
      <style:header>
        <text:p text:style-name="MP1"><draw:frame draw:style-name="Mfr3" draw:name="Frame11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0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0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0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11" text:anchor-type="char" svg:x="0.4925in" svg:y="0in" svg:width="7.7756in" svg:height="1.3874in" draw:z-index="180"><draw:image xlink:href="Pictures/10000001000002EA00000085A3334DB7.png" xlink:type="simple" xlink:show="embed" xlink:actuate="onLoad" draw:mime-type="image/png"/></draw:frame><draw:frame draw:style-name="Mfr2" draw:name="Image212" text:anchor-type="char" svg:x="1.6811in" svg:y="0.5965in" svg:width="1.5984in" svg:height="0.4035in" draw:z-index="177"><draw:image xlink:href="Pictures/100000010000009900000026A14CA22C.png" xlink:type="simple" xlink:show="embed" xlink:actuate="onLoad" draw:mime-type="image/png"/></draw:frame><draw:frame draw:style-name="Mfr2" draw:name="Image213" text:anchor-type="char" svg:x="5.5709in" svg:y="0.7409in" svg:width="1.9236in" svg:height="0.2028in" draw:z-index="16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1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5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4" draw:name="Frame115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2" draw:name="Image21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1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" text:anchor-type="char" svg:x="3.7902in" svg:y="10.5945in" svg:width="0.6866in" svg:height="0.6189in" draw:z-index="25"><draw:image xlink:href="Pictures/10000001000000840000007752069C51.png" xlink:type="simple" xlink:show="embed" xlink:actuate="onLoad" draw:mime-type="image/png"/></draw:frame><draw:frame draw:style-name="Mfr2" draw:name="Image217" text:anchor-type="char" svg:x="0.7736in" svg:y="10.8752in" svg:width="1.9181in" svg:height="0.128in" draw:z-index="174"><draw:image xlink:href="Pictures/10000001000000B80000000C00EA2F60.png" xlink:type="simple" xlink:show="embed" xlink:actuate="onLoad" draw:mime-type="image/png"/></draw:frame><draw:frame draw:style-name="Mfr2" draw:name="Image220" text:anchor-type="char" svg:x="7.2972in" svg:y="10.8752in" svg:width="0.1984in" svg:height="0.128in" draw:z-index="172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8" style:page-layout-name="Mpm5" draw:style-name="Mdp1">
      <style:header>
        <text:p text:style-name="MP1"><draw:frame draw:style-name="Mfr2" draw:name="Image221" text:anchor-type="char" svg:x="0.4925in" svg:y="0in" svg:width="7.7756in" svg:height="1.3874in" draw:z-index="171"><draw:image xlink:href="Pictures/10000001000002EA00000085A3334DB7.png" xlink:type="simple" xlink:show="embed" xlink:actuate="onLoad" draw:mime-type="image/png"/></draw:frame><draw:frame draw:style-name="Mfr2" draw:name="Image222" text:anchor-type="char" svg:x="1.6811in" svg:y="0.5965in" svg:width="1.5984in" svg:height="0.4035in" draw:z-index="169"><draw:image xlink:href="Pictures/100000010000009900000026A14CA22C.png" xlink:type="simple" xlink:show="embed" xlink:actuate="onLoad" draw:mime-type="image/png"/></draw:frame><draw:frame draw:style-name="Mfr2" draw:name="Image223" text:anchor-type="char" svg:x="5.5709in" svg:y="0.7409in" svg:width="1.9236in" svg:height="0.2028in" draw:z-index="168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2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2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2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2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2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" text:anchor-type="char" svg:x="3.7902in" svg:y="10.5945in" svg:width="0.6866in" svg:height="0.6189in" draw:z-index="26"><draw:image xlink:href="Pictures/10000001000000840000007752069C51.png" xlink:type="simple" xlink:show="embed" xlink:actuate="onLoad" draw:mime-type="image/png"/></draw:frame><draw:frame draw:style-name="Mfr2" draw:name="Image227" text:anchor-type="char" svg:x="0.7736in" svg:y="10.8752in" svg:width="1.9181in" svg:height="0.128in" draw:z-index="163"><draw:image xlink:href="Pictures/10000001000000B80000000C00EA2F60.png" xlink:type="simple" xlink:show="embed" xlink:actuate="onLoad" draw:mime-type="image/png"/></draw:frame><draw:frame draw:style-name="Mfr2" draw:name="Image229" text:anchor-type="char" svg:x="7.2972in" svg:y="10.8752in" svg:width="0.1984in" svg:height="0.128in" draw:z-index="151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5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4" draw:name="Frame125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2" draw:name="Image23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3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9" style:page-layout-name="Mpm5" draw:style-name="Mdp1">
      <style:header>
        <text:p text:style-name="MP1"><draw:frame draw:style-name="Mfr3" draw:name="Frame12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2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2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3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3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3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37" text:anchor-type="char" svg:x="0.4925in" svg:y="0in" svg:width="7.7756in" svg:height="1.3874in" draw:z-index="157"><draw:image xlink:href="Pictures/10000001000002EA00000085A3334DB7.png" xlink:type="simple" xlink:show="embed" xlink:actuate="onLoad" draw:mime-type="image/png"/></draw:frame><draw:frame draw:style-name="Mfr2" draw:name="Image238" text:anchor-type="char" svg:x="1.6811in" svg:y="0.5965in" svg:width="1.5984in" svg:height="0.4035in" draw:z-index="159"><draw:image xlink:href="Pictures/100000010000009900000026A14CA22C.png" xlink:type="simple" xlink:show="embed" xlink:actuate="onLoad" draw:mime-type="image/png"/></draw:frame><draw:frame draw:style-name="Mfr2" draw:name="Image240" text:anchor-type="char" svg:x="5.5709in" svg:y="0.7409in" svg:width="1.9236in" svg:height="0.2028in" draw:z-index="15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4" draw:name="Frame13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2" draw:name="Image24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4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" text:anchor-type="char" svg:x="3.7902in" svg:y="10.5945in" svg:width="0.6866in" svg:height="0.6189in" draw:z-index="31"><draw:image xlink:href="Pictures/10000001000000840000007752069C51.png" xlink:type="simple" xlink:show="embed" xlink:actuate="onLoad" draw:mime-type="image/png"/></draw:frame><draw:frame draw:style-name="Mfr2" draw:name="Image244" text:anchor-type="char" svg:x="0.7736in" svg:y="10.8752in" svg:width="1.9181in" svg:height="0.128in" draw:z-index="150"><draw:image xlink:href="Pictures/10000001000000B80000000C00EA2F60.png" xlink:type="simple" xlink:show="embed" xlink:actuate="onLoad" draw:mime-type="image/png"/></draw:frame><draw:frame draw:style-name="Mfr2" draw:name="Image245" text:anchor-type="char" svg:x="7.2972in" svg:y="10.8752in" svg:width="0.1984in" svg:height="0.128in" draw:z-index="14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0" style:page-layout-name="Mpm5" draw:style-name="Mdp1">
      <style:header>
        <text:p text:style-name="MP1"><draw:frame draw:style-name="Mfr2" draw:name="Image246" text:anchor-type="char" svg:x="0.4925in" svg:y="0in" svg:width="7.7756in" svg:height="1.3874in" draw:z-index="149"><draw:image xlink:href="Pictures/10000001000002EA00000085A3334DB7.png" xlink:type="simple" xlink:show="embed" xlink:actuate="onLoad" draw:mime-type="image/png"/></draw:frame><draw:frame draw:style-name="Mfr2" draw:name="Image247" text:anchor-type="char" svg:x="1.6811in" svg:y="0.5965in" svg:width="1.5984in" svg:height="0.4035in" draw:z-index="146"><draw:image xlink:href="Pictures/100000010000009900000026A14CA22C.png" xlink:type="simple" xlink:show="embed" xlink:actuate="onLoad" draw:mime-type="image/png"/></draw:frame><draw:frame draw:style-name="Mfr2" draw:name="Image248" text:anchor-type="char" svg:x="5.5709in" svg:y="0.7409in" svg:width="1.9236in" svg:height="0.2028in" draw:z-index="145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3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3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3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4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5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5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" text:anchor-type="char" svg:x="3.7902in" svg:y="10.5945in" svg:width="0.6866in" svg:height="0.6189in" draw:z-index="37"><draw:image xlink:href="Pictures/10000001000000840000007752069C51.png" xlink:type="simple" xlink:show="embed" xlink:actuate="onLoad" draw:mime-type="image/png"/></draw:frame><draw:frame draw:style-name="Mfr2" draw:name="Image252" text:anchor-type="char" svg:x="0.7736in" svg:y="10.8752in" svg:width="1.9181in" svg:height="0.128in" draw:z-index="148"><draw:image xlink:href="Pictures/10000001000000B80000000C00EA2F60.png" xlink:type="simple" xlink:show="embed" xlink:actuate="onLoad" draw:mime-type="image/png"/></draw:frame><draw:frame draw:style-name="Mfr2" draw:name="Image253" text:anchor-type="char" svg:x="7.2972in" svg:y="10.8752in" svg:width="0.1984in" svg:height="0.128in" draw:z-index="14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4" draw:name="Frame141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2" draw:name="Image25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1" style:page-layout-name="Mpm5" draw:style-name="Mdp1">
      <style:header>
        <text:p text:style-name="MP1"><draw:frame draw:style-name="Mfr3" draw:name="Frame14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4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4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5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5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59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61" text:anchor-type="char" svg:x="0.4925in" svg:y="0in" svg:width="7.7756in" svg:height="1.3874in" draw:z-index="154"><draw:image xlink:href="Pictures/10000001000002EA00000085A3334DB7.png" xlink:type="simple" xlink:show="embed" xlink:actuate="onLoad" draw:mime-type="image/png"/></draw:frame><draw:frame draw:style-name="Mfr2" draw:name="Image262" text:anchor-type="char" svg:x="1.6811in" svg:y="0.5965in" svg:width="1.5984in" svg:height="0.4035in" draw:z-index="153"><draw:image xlink:href="Pictures/100000010000009900000026A14CA22C.png" xlink:type="simple" xlink:show="embed" xlink:actuate="onLoad" draw:mime-type="image/png"/></draw:frame><draw:frame draw:style-name="Mfr2" draw:name="Image263" text:anchor-type="char" svg:x="5.5709in" svg:y="0.7409in" svg:width="1.9236in" svg:height="0.2028in" draw:z-index="15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7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4" draw:name="Frame147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2" draw:name="Image26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6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" text:anchor-type="char" svg:x="3.7902in" svg:y="10.5945in" svg:width="0.6866in" svg:height="0.6189in" draw:z-index="54"><draw:image xlink:href="Pictures/10000001000000840000007752069C51.png" xlink:type="simple" xlink:show="embed" xlink:actuate="onLoad" draw:mime-type="image/png"/></draw:frame><draw:frame draw:style-name="Mfr2" draw:name="Image266" text:anchor-type="char" svg:x="0.7736in" svg:y="10.8752in" svg:width="1.9181in" svg:height="0.128in" draw:z-index="156"><draw:image xlink:href="Pictures/10000001000000B80000000C00EA2F60.png" xlink:type="simple" xlink:show="embed" xlink:actuate="onLoad" draw:mime-type="image/png"/></draw:frame><draw:frame draw:style-name="Mfr2" draw:name="Image267" text:anchor-type="char" svg:x="7.2972in" svg:y="10.8752in" svg:width="0.1984in" svg:height="0.128in" draw:z-index="15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2" style:page-layout-name="Mpm5" draw:style-name="Mdp1">
      <style:header>
        <text:p text:style-name="MP1"><draw:frame draw:style-name="Mfr2" draw:name="Image268" text:anchor-type="char" svg:x="0.4925in" svg:y="0in" svg:width="7.7756in" svg:height="1.3874in" draw:z-index="162"><draw:image xlink:href="Pictures/10000001000002EA00000085A3334DB7.png" xlink:type="simple" xlink:show="embed" xlink:actuate="onLoad" draw:mime-type="image/png"/></draw:frame><draw:frame draw:style-name="Mfr2" draw:name="Image269" text:anchor-type="char" svg:x="1.6811in" svg:y="0.5965in" svg:width="1.5984in" svg:height="0.4035in" draw:z-index="161"><draw:image xlink:href="Pictures/100000010000009900000026A14CA22C.png" xlink:type="simple" xlink:show="embed" xlink:actuate="onLoad" draw:mime-type="image/png"/></draw:frame><draw:frame draw:style-name="Mfr2" draw:name="Image270" text:anchor-type="char" svg:x="5.5709in" svg:y="0.7409in" svg:width="1.9236in" svg:height="0.2028in" draw:z-index="16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5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5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5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7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7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7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 Copy 1 Copy 1" text:anchor-type="char" svg:x="3.7902in" svg:y="10.5945in" svg:width="0.6866in" svg:height="0.6189in" draw:z-index="58"><draw:image xlink:href="Pictures/10000001000000840000007752069C51.png" xlink:type="simple" xlink:show="embed" xlink:actuate="onLoad" draw:mime-type="image/png"/></draw:frame><draw:frame draw:style-name="Mfr2" draw:name="Image274" text:anchor-type="char" svg:x="0.7736in" svg:y="10.8752in" svg:width="1.9181in" svg:height="0.128in" draw:z-index="165"><draw:image xlink:href="Pictures/10000001000000B80000000C00EA2F60.png" xlink:type="simple" xlink:show="embed" xlink:actuate="onLoad" draw:mime-type="image/png"/></draw:frame><draw:frame draw:style-name="Mfr2" draw:name="Image275" text:anchor-type="char" svg:x="7.2972in" svg:y="10.8752in" svg:width="0.1984in" svg:height="0.128in" draw:z-index="16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5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7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4" draw:name="Frame157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2" draw:name="Image27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7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3" style:page-layout-name="Mpm5" draw:style-name="Mdp1">
      <style:header>
        <text:p text:style-name="MP1"><draw:frame draw:style-name="Mfr3" draw:name="Frame15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5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5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7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8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8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82" text:anchor-type="char" svg:x="0.4925in" svg:y="0in" svg:width="7.7756in" svg:height="1.3874in" draw:z-index="173"><draw:image xlink:href="Pictures/10000001000002EA00000085A3334DB7.png" xlink:type="simple" xlink:show="embed" xlink:actuate="onLoad" draw:mime-type="image/png"/></draw:frame><draw:frame draw:style-name="Mfr2" draw:name="Image283" text:anchor-type="char" svg:x="1.6811in" svg:y="0.5965in" svg:width="1.5984in" svg:height="0.4035in" draw:z-index="176"><draw:image xlink:href="Pictures/100000010000009900000026A14CA22C.png" xlink:type="simple" xlink:show="embed" xlink:actuate="onLoad" draw:mime-type="image/png"/></draw:frame><draw:frame draw:style-name="Mfr2" draw:name="Image284" text:anchor-type="char" svg:x="5.5709in" svg:y="0.7409in" svg:width="1.9236in" svg:height="0.2028in" draw:z-index="17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6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3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4" draw:name="Frame163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2" draw:name="Image28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8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 Copy 1 Copy 1" text:anchor-type="char" svg:x="3.7902in" svg:y="10.5945in" svg:width="0.6866in" svg:height="0.6189in" draw:z-index="71"><draw:image xlink:href="Pictures/10000001000000840000007752069C51.png" xlink:type="simple" xlink:show="embed" xlink:actuate="onLoad" draw:mime-type="image/png"/></draw:frame><draw:frame draw:style-name="Mfr2" draw:name="Image287" text:anchor-type="char" svg:x="0.7736in" svg:y="10.8752in" svg:width="1.9181in" svg:height="0.128in" draw:z-index="179"><draw:image xlink:href="Pictures/10000001000000B80000000C00EA2F60.png" xlink:type="simple" xlink:show="embed" xlink:actuate="onLoad" draw:mime-type="image/png"/></draw:frame><draw:frame draw:style-name="Mfr2" draw:name="Image288" text:anchor-type="char" svg:x="7.2972in" svg:y="10.8752in" svg:width="0.1984in" svg:height="0.128in" draw:z-index="17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4" style:page-layout-name="Mpm5" draw:style-name="Mdp1">
      <style:header>
        <text:p text:style-name="MP1"><draw:frame draw:style-name="Mfr2" draw:name="Image289" text:anchor-type="char" svg:x="0.4925in" svg:y="0in" svg:width="7.7756in" svg:height="1.3874in" draw:z-index="184"><draw:image xlink:href="Pictures/10000001000002EA00000085A3334DB7.png" xlink:type="simple" xlink:show="embed" xlink:actuate="onLoad" draw:mime-type="image/png"/></draw:frame><draw:frame draw:style-name="Mfr2" draw:name="Image290" text:anchor-type="char" svg:x="1.6811in" svg:y="0.5965in" svg:width="1.5984in" svg:height="0.4035in" draw:z-index="187"><draw:image xlink:href="Pictures/100000010000009900000026A14CA22C.png" xlink:type="simple" xlink:show="embed" xlink:actuate="onLoad" draw:mime-type="image/png"/></draw:frame><draw:frame draw:style-name="Mfr2" draw:name="Image291" text:anchor-type="char" svg:x="5.5709in" svg:y="0.7409in" svg:width="1.9236in" svg:height="0.2028in" draw:z-index="186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6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6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6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92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93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9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 Copy 1 Copy 1 Copy 1 Copy 1" text:anchor-type="char" svg:x="3.7902in" svg:y="10.5945in" svg:width="0.6866in" svg:height="0.6189in" draw:z-index="125"><draw:image xlink:href="Pictures/10000001000000840000007752069C51.png" xlink:type="simple" xlink:show="embed" xlink:actuate="onLoad" draw:mime-type="image/png"/></draw:frame><draw:frame draw:style-name="Mfr2" draw:name="Image295" text:anchor-type="char" svg:x="0.7736in" svg:y="10.8752in" svg:width="1.9181in" svg:height="0.128in" draw:z-index="189"><draw:image xlink:href="Pictures/10000001000000B80000000C00EA2F60.png" xlink:type="simple" xlink:show="embed" xlink:actuate="onLoad" draw:mime-type="image/png"/></draw:frame><draw:frame draw:style-name="Mfr2" draw:name="Image296" text:anchor-type="char" svg:x="7.2972in" svg:y="10.8752in" svg:width="0.1984in" svg:height="0.128in" draw:z-index="19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3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4" draw:name="Frame173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2" draw:name="Image29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9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5" style:page-layout-name="Mpm5" draw:style-name="Mdp1">
      <style:header>
        <text:p text:style-name="MP1"><draw:frame draw:style-name="Mfr3" draw:name="Frame17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7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9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0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0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02" text:anchor-type="char" svg:x="0.4925in" svg:y="0in" svg:width="7.7756in" svg:height="1.3874in" draw:z-index="195"><draw:image xlink:href="Pictures/10000001000002EA00000085A3334DB7.png" xlink:type="simple" xlink:show="embed" xlink:actuate="onLoad" draw:mime-type="image/png"/></draw:frame><draw:frame draw:style-name="Mfr2" draw:name="Image303" text:anchor-type="char" svg:x="1.6811in" svg:y="0.5965in" svg:width="1.5984in" svg:height="0.4035in" draw:z-index="197"><draw:image xlink:href="Pictures/100000010000009900000026A14CA22C.png" xlink:type="simple" xlink:show="embed" xlink:actuate="onLoad" draw:mime-type="image/png"/></draw:frame><draw:frame draw:style-name="Mfr2" draw:name="Image304" text:anchor-type="char" svg:x="5.5709in" svg:y="0.7409in" svg:width="1.9236in" svg:height="0.2028in" draw:z-index="19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3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9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4" draw:name="Frame179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2" draw:name="Image30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0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 Copy 1 Copy 1 Copy 1 Copy 1" text:anchor-type="char" svg:x="3.7902in" svg:y="10.5945in" svg:width="0.6866in" svg:height="0.6189in" draw:z-index="170"><draw:image xlink:href="Pictures/10000001000000840000007752069C51.png" xlink:type="simple" xlink:show="embed" xlink:actuate="onLoad" draw:mime-type="image/png"/></draw:frame><draw:frame draw:style-name="Mfr2" draw:name="Image307" text:anchor-type="char" svg:x="0.7736in" svg:y="10.8752in" svg:width="1.9181in" svg:height="0.128in" draw:z-index="199"><draw:image xlink:href="Pictures/10000001000000B80000000C00EA2F60.png" xlink:type="simple" xlink:show="embed" xlink:actuate="onLoad" draw:mime-type="image/png"/></draw:frame><draw:frame draw:style-name="Mfr2" draw:name="Image308" text:anchor-type="char" svg:x="7.2972in" svg:y="10.8752in" svg:width="0.1984in" svg:height="0.128in" draw:z-index="19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6" style:page-layout-name="Mpm7" draw:style-name="Mdp1">
      <style:header>
        <text:p text:style-name="MP1"><draw:frame draw:style-name="Mfr1" draw:name="Image 218" text:anchor-type="char" svg:x="0.4937in" svg:y="0in" svg:width="7.7736in" svg:height="1.3681in" draw:z-index="9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4" draw:name="Frame184" text:anchor-type="char" svg:x="1.6811in" svg:y="0.5965in" svg:width="1.6in" svg:height="0.4043in" draw:z-index="277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85" text:anchor-type="char" svg:x="5.5709in" svg:y="0.7409in" svg:width="1.9252in" svg:height="0.2035in" draw:z-index="278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09" text:anchor-type="char" svg:x="0.4925in" svg:y="0in" svg:width="7.7756in" svg:height="1.3874in" draw:z-index="279"><draw:image xlink:href="Pictures/10000001000002EA00000085A3334DB7.png" xlink:type="simple" xlink:show="embed" xlink:actuate="onLoad" draw:mime-type="image/png"/></draw:frame><draw:frame draw:style-name="Mfr2" draw:name="Image310" text:anchor-type="char" svg:x="1.6811in" svg:y="0.5965in" svg:width="1.5984in" svg:height="0.4035in" draw:z-index="280"><draw:image xlink:href="Pictures/100000010000009900000026A14CA22C.png" xlink:type="simple" xlink:show="embed" xlink:actuate="onLoad" draw:mime-type="image/png"/></draw:frame><draw:frame draw:style-name="Mfr2" draw:name="Image311" text:anchor-type="char" svg:x="5.5709in" svg:y="0.7409in" svg:width="1.9236in" svg:height="0.2028in" draw:z-index="281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19" text:anchor-type="char" svg:x="3.7965in" svg:y="10.5917in" svg:width="0.6945in" svg:height="0.6138in" draw:z-index="11"><draw:image xlink:href="Pictures/10000000000000D0000000B830B1DD11.jpg" xlink:type="simple" xlink:show="embed" xlink:actuate="onLoad" draw:mime-type="image/jpeg"/></draw:frame><draw:frame draw:style-name="Mfr2" draw:name="Image60" text:anchor-type="char" svg:x="0.7752in" svg:y="10.8756in" svg:width="1.9138in" svg:height="0.1217in" draw:z-index="181"><draw:image xlink:href="Pictures/10000001000000B70000000B07D9C1C2.png" xlink:type="simple" xlink:show="embed" xlink:actuate="onLoad" draw:mime-type="image/png"/></draw:frame><draw:frame draw:style-name="Mfr2" draw:name="Image93" text:anchor-type="char" svg:x="7.2972in" svg:y="10.8752in" svg:width="0.1984in" svg:height="0.128in" draw:z-index="202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0 Copy 1 Copy 1 Copy 1 Copy 1 Copy 1 Copy 1 Copy 1 Copy 1 Copy 1 Copy 1 Copy 1 Copy 1 Copy 1 Copy 1 Copy 1 Copy 1 Copy 1" text:anchor-type="char" svg:x="3.7902in" svg:y="10.5945in" svg:width="0.6866in" svg:height="0.6189in" draw:z-index="282"><draw:image xlink:href="Pictures/10000001000000840000007752069C51.png" xlink:type="simple" xlink:show="embed" xlink:actuate="onLoad" draw:mime-type="image/png"/></draw:frame><draw:frame draw:style-name="Mfr4" draw:name="Frame1861" text:anchor-type="char" svg:x="0.7736in" svg:y="10.8752in" svg:width="1.9193in" svg:height="0.1283in" draw:z-index="283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71" text:anchor-type="char" svg:x="7.2972in" svg:y="10.8752in" svg:width="0.2in" svg:height="0.1283in" draw:z-index="284"><draw:text-box><text:p text:style-name="MP7"><text:page-number text:select-page="current">28</text:page-number></text:p></draw:text-box></draw:frame><draw:frame draw:style-name="Mfr2" draw:name="Image312" text:anchor-type="char" svg:x="0.7736in" svg:y="10.8752in" svg:width="1.9181in" svg:height="0.128in" draw:z-index="285"><draw:image xlink:href="Pictures/10000001000000B80000000C00EA2F60.png" xlink:type="simple" xlink:show="embed" xlink:actuate="onLoad" draw:mime-type="image/png"/></draw:frame><draw:frame draw:style-name="Mfr2" draw:name="Image313" text:anchor-type="char" svg:x="7.2972in" svg:y="10.8752in" svg:width="0.1984in" svg:height="0.128in" draw:z-index="28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7" style:page-layout-name="Mpm8" draw:style-name="Mdp1">
      <style:header>
        <text:p text:style-name="MP1"><draw:frame draw:style-name="Mfr1" draw:name="Image 218 Copy 1" text:anchor-type="char" svg:x="0.4937in" svg:y="0in" svg:width="7.7736in" svg:height="1.3681in" draw:z-index="287"><draw:image xlink:href="Pictures/10000000000009180000019B2F5AA03B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219 Copy 1" text:anchor-type="char" svg:x="3.7965in" svg:y="10.5917in" svg:width="0.6945in" svg:height="0.6138in" draw:z-index="288"><draw:image xlink:href="Pictures/10000000000000D0000000B830B1DD11.jpg" xlink:type="simple" xlink:show="embed" xlink:actuate="onLoad" draw:mime-type="image/jpeg"/></draw:frame><draw:frame draw:style-name="Mfr4" draw:name="Frame1881" text:anchor-type="char" svg:x="0.7752in" svg:y="10.8756in" svg:width="1.9154in" svg:height="0.122in" draw:z-index="289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20"> </text:span><text:span text:style-name="MT16">DE</text:span><text:span text:style-name="MT21"> </text:span><text:span text:style-name="MT22">CACHOEIRO</text:span></text:p></draw:text-box></draw:frame><draw:frame draw:style-name="Mfr4" draw:name="Frame1891" text:anchor-type="char" svg:x="7.2972in" svg:y="10.8752in" svg:width="0.2in" svg:height="0.1283in" draw:z-index="290"><draw:text-box><text:p text:style-name="MP7"><text:page-number text:select-page="current">29</text:page-number></text:p></draw:text-box></draw:frame><draw:frame draw:style-name="Mfr2" draw:name="Image314" text:anchor-type="char" svg:x="0.7752in" svg:y="10.8756in" svg:width="1.9138in" svg:height="0.1217in" draw:z-index="291"><draw:image xlink:href="Pictures/10000001000000B70000000B07D9C1C2.png" xlink:type="simple" xlink:show="embed" xlink:actuate="onLoad" draw:mime-type="image/png"/></draw:frame><draw:frame draw:style-name="Mfr2" draw:name="Image315" text:anchor-type="char" svg:x="7.2972in" svg:y="10.8752in" svg:width="0.1984in" svg:height="0.128in" draw:z-index="292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  <style:master-page style:name="Converted28" style:page-layout-name="Mpm7" draw:style-name="Mdp1">
      <style:header>
        <text:p text:style-name="MP1"><draw:frame draw:style-name="Mfr1" draw:name="Image 232" text:anchor-type="char" svg:x="0.4937in" svg:y="0in" svg:width="7.7736in" svg:height="1.3681in" draw:z-index="13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4" draw:name="Frame1901" text:anchor-type="char" svg:x="1.6811in" svg:y="0.5965in" svg:width="1.6in" svg:height="0.4043in" draw:z-index="293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1" text:anchor-type="char" svg:x="5.5709in" svg:y="0.7409in" svg:width="1.9252in" svg:height="0.2035in" draw:z-index="294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61" text:anchor-type="char" svg:x="0.4925in" svg:y="0in" svg:width="7.7756in" svg:height="1.3874in" draw:z-index="84"><draw:image xlink:href="Pictures/10000001000002EA0000008525714CD2.png" xlink:type="simple" xlink:show="embed" xlink:actuate="onLoad" draw:mime-type="image/png"/></draw:frame><draw:frame draw:style-name="Mfr2" draw:name="Image63" text:anchor-type="char" svg:x="1.6811in" svg:y="0.5965in" svg:width="1.5984in" svg:height="0.4035in" draw:z-index="102"><draw:image xlink:href="Pictures/100000010000009900000026A14CA22C.png" xlink:type="simple" xlink:show="embed" xlink:actuate="onLoad" draw:mime-type="image/png"/></draw:frame><draw:frame draw:style-name="Mfr2" draw:name="Image92" text:anchor-type="char" svg:x="5.5709in" svg:y="0.7409in" svg:width="1.9236in" svg:height="0.2028in" draw:z-index="29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39" text:anchor-type="char" svg:x="3.7965in" svg:y="10.5917in" svg:width="0.6945in" svg:height="0.6138in" draw:z-index="14"><draw:image xlink:href="Pictures/10000000000000D0000000B830B1DD11.jpg" xlink:type="simple" xlink:show="embed" xlink:actuate="onLoad" draw:mime-type="image/jpeg"/></draw:frame><draw:frame draw:style-name="Mfr2" draw:name="Image64" text:anchor-type="char" svg:x="0.7752in" svg:y="10.8756in" svg:width="1.9138in" svg:height="0.1217in" draw:z-index="182"><draw:image xlink:href="Pictures/10000001000000B70000000B07D9C1C2.png" xlink:type="simple" xlink:show="embed" xlink:actuate="onLoad" draw:mime-type="image/png"/></draw:frame><draw:frame draw:style-name="Mfr2" draw:name="Image66" text:anchor-type="char" svg:x="7.2972in" svg:y="10.8752in" svg:width="0.1984in" svg:height="0.128in" draw:z-index="18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42" text:anchor-type="char" svg:x="3.7902in" svg:y="10.5945in" svg:width="0.6866in" svg:height="0.6189in" draw:z-index="296"><draw:image xlink:href="Pictures/10000001000000840000007752069C51.png" xlink:type="simple" xlink:show="embed" xlink:actuate="onLoad" draw:mime-type="image/png"/></draw:frame><draw:frame draw:style-name="Mfr4" draw:name="Frame194" text:anchor-type="char" svg:x="0.7736in" svg:y="10.8752in" svg:width="1.9193in" svg:height="0.1283in" draw:z-index="297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95" text:anchor-type="char" svg:x="7.2972in" svg:y="10.8752in" svg:width="0.2in" svg:height="0.1283in" draw:z-index="298"><draw:text-box><text:p text:style-name="MP7"><text:page-number text:select-page="current">30</text:page-number></text:p></draw:text-box></draw:frame><draw:frame draw:style-name="Mfr2" draw:name="Image82" text:anchor-type="char" svg:x="0.7736in" svg:y="10.8752in" svg:width="1.9181in" svg:height="0.128in" draw:z-index="299"><draw:image xlink:href="Pictures/10000001000000B80000000C00EA2F60.png" xlink:type="simple" xlink:show="embed" xlink:actuate="onLoad" draw:mime-type="image/png"/></draw:frame><draw:frame draw:style-name="Mfr2" draw:name="Image85" text:anchor-type="char" svg:x="7.2972in" svg:y="10.8752in" svg:width="0.1984in" svg:height="0.128in" draw:z-index="30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9" style:page-layout-name="Mpm6" draw:style-name="Mdp1">
      <style:header>
        <text:p text:style-name="MP1"><draw:frame draw:style-name="Mfr1" draw:name="Image 232 Copy 1" text:anchor-type="char" svg:x="0.4937in" svg:y="0in" svg:width="7.7736in" svg:height="1.3681in" draw:z-index="301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3" draw:name="Frame19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1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1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1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39 Copy 1" text:anchor-type="char" svg:x="3.7965in" svg:y="10.5917in" svg:width="0.6945in" svg:height="0.6138in" draw:z-index="302"><draw:image xlink:href="Pictures/10000000000000D0000000B830B1DD11.jpg" xlink:type="simple" xlink:show="embed" xlink:actuate="onLoad" draw:mime-type="image/jpeg"/></draw:frame><draw:frame draw:style-name="Mfr4" draw:name="Frame1981" text:anchor-type="char" svg:x="0.7752in" svg:y="10.8756in" svg:width="1.9154in" svg:height="0.122in" draw:z-index="303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20"> </text:span><text:span text:style-name="MT16">DE</text:span><text:span text:style-name="MT21"> </text:span><text:span text:style-name="MT22">CACHOEIRO</text:span></text:p></draw:text-box></draw:frame><draw:frame draw:style-name="Mfr4" draw:name="Frame1991" text:anchor-type="char" svg:x="7.2972in" svg:y="10.8752in" svg:width="0.2in" svg:height="0.1283in" draw:z-index="304"><draw:text-box><text:p text:style-name="MP7"><text:page-number text:select-page="current">31</text:page-number></text:p></draw:text-box></draw:frame><draw:frame draw:style-name="Mfr2" draw:name="Image319" text:anchor-type="char" svg:x="0.7752in" svg:y="10.8756in" svg:width="1.9138in" svg:height="0.1217in" draw:z-index="305"><draw:image xlink:href="Pictures/10000001000000B70000000B07D9C1C2.png" xlink:type="simple" xlink:show="embed" xlink:actuate="onLoad" draw:mime-type="image/png"/></draw:frame><draw:frame draw:style-name="Mfr2" draw:name="Image320" text:anchor-type="char" svg:x="7.2972in" svg:y="10.8752in" svg:width="0.1984in" svg:height="0.128in" draw:z-index="306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2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2" draw:name="Image32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2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0" style:page-layout-name="Mpm6" draw:style-name="Mdp1">
      <style:header>
        <text:p text:style-name="MP1"><draw:frame draw:style-name="Mfr2" draw:name="Image67" text:anchor-type="char" svg:x="0.4925in" svg:y="0in" svg:width="7.7756in" svg:height="1.3874in" draw:z-index="185"><draw:image xlink:href="Pictures/10000001000002EA0000008525714CD2.png" xlink:type="simple" xlink:show="embed" xlink:actuate="onLoad" draw:mime-type="image/png"/></draw:frame><draw:frame draw:style-name="Mfr2" draw:name="Image69" text:anchor-type="char" svg:x="1.6811in" svg:y="0.5965in" svg:width="1.5984in" svg:height="0.4035in" draw:z-index="188"><draw:image xlink:href="Pictures/100000010000009900000026A14CA22C.png" xlink:type="simple" xlink:show="embed" xlink:actuate="onLoad" draw:mime-type="image/png"/></draw:frame><draw:frame draw:style-name="Mfr2" draw:name="Image70" text:anchor-type="char" svg:x="5.5709in" svg:y="0.7409in" svg:width="1.9236in" svg:height="0.2028in" draw:z-index="19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20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0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71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7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7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" text:anchor-type="char" svg:x="3.7902in" svg:y="10.5945in" svg:width="0.6866in" svg:height="0.6189in" draw:z-index="15"><draw:image xlink:href="Pictures/10000001000000840000007752069C51.png" xlink:type="simple" xlink:show="embed" xlink:actuate="onLoad" draw:mime-type="image/png"/></draw:frame><draw:frame draw:style-name="Mfr2" draw:name="Image72" text:anchor-type="char" svg:x="0.7736in" svg:y="10.8752in" svg:width="1.9181in" svg:height="0.128in" draw:z-index="193"><draw:image xlink:href="Pictures/10000001000000B80000000C00EA2F60.png" xlink:type="simple" xlink:show="embed" xlink:actuate="onLoad" draw:mime-type="image/png"/></draw:frame><draw:frame draw:style-name="Mfr2" draw:name="Image73" text:anchor-type="char" svg:x="7.2972in" svg:y="10.8752in" svg:width="0.1984in" svg:height="0.128in" draw:z-index="19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9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7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7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1" style:page-layout-name="Mpm6" draw:style-name="Mdp1">
      <style:header>
        <text:p text:style-name="MP1"><draw:frame draw:style-name="Mfr3" draw:name="Frame20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1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2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2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2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26" text:anchor-type="char" svg:x="0.4925in" svg:y="0in" svg:width="7.7756in" svg:height="1.3874in" draw:z-index="214"><draw:image xlink:href="Pictures/10000001000002EA00000085A3334DB7.png" xlink:type="simple" xlink:show="embed" xlink:actuate="onLoad" draw:mime-type="image/png"/></draw:frame><draw:frame draw:style-name="Mfr2" draw:name="Image327" text:anchor-type="char" svg:x="1.6811in" svg:y="0.5965in" svg:width="1.5984in" svg:height="0.4035in" draw:z-index="215"><draw:image xlink:href="Pictures/100000010000009900000026A14CA22C.png" xlink:type="simple" xlink:show="embed" xlink:actuate="onLoad" draw:mime-type="image/png"/></draw:frame><draw:frame draw:style-name="Mfr2" draw:name="Image328" text:anchor-type="char" svg:x="5.5709in" svg:y="0.7409in" svg:width="1.9236in" svg:height="0.2028in" draw:z-index="21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1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5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15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2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3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" text:anchor-type="char" svg:x="3.7902in" svg:y="10.5945in" svg:width="0.6866in" svg:height="0.6189in" draw:z-index="123"><draw:image xlink:href="Pictures/10000001000000840000007752069C51.png" xlink:type="simple" xlink:show="embed" xlink:actuate="onLoad" draw:mime-type="image/png"/></draw:frame><draw:frame draw:style-name="Mfr2" draw:name="Image331" text:anchor-type="char" svg:x="0.7736in" svg:y="10.8752in" svg:width="1.9181in" svg:height="0.128in" draw:z-index="217"><draw:image xlink:href="Pictures/10000001000000B80000000C00EA2F60.png" xlink:type="simple" xlink:show="embed" xlink:actuate="onLoad" draw:mime-type="image/png"/></draw:frame><draw:frame draw:style-name="Mfr2" draw:name="Image332" text:anchor-type="char" svg:x="7.2972in" svg:y="10.8752in" svg:width="0.1984in" svg:height="0.128in" draw:z-index="21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2" style:page-layout-name="Mpm6" draw:style-name="Mdp1">
      <style:header>
        <text:p text:style-name="MP1"><draw:frame draw:style-name="Mfr2" draw:name="Image333" text:anchor-type="char" svg:x="0.4925in" svg:y="0in" svg:width="7.7756in" svg:height="1.3874in" draw:z-index="219"><draw:image xlink:href="Pictures/10000001000002EA00000085A3334DB7.png" xlink:type="simple" xlink:show="embed" xlink:actuate="onLoad" draw:mime-type="image/png"/></draw:frame><draw:frame draw:style-name="Mfr2" draw:name="Image334" text:anchor-type="char" svg:x="1.6811in" svg:y="0.5965in" svg:width="1.5984in" svg:height="0.4035in" draw:z-index="220"><draw:image xlink:href="Pictures/100000010000009900000026A14CA22C.png" xlink:type="simple" xlink:show="embed" xlink:actuate="onLoad" draw:mime-type="image/png"/></draw:frame><draw:frame draw:style-name="Mfr2" draw:name="Image335" text:anchor-type="char" svg:x="5.5709in" svg:y="0.7409in" svg:width="1.9236in" svg:height="0.2028in" draw:z-index="22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2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2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3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3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3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" text:anchor-type="char" svg:x="3.7902in" svg:y="10.5945in" svg:width="0.6866in" svg:height="0.6189in" draw:z-index="87"><draw:image xlink:href="Pictures/10000001000000840000007752069C51.png" xlink:type="simple" xlink:show="embed" xlink:actuate="onLoad" draw:mime-type="image/png"/></draw:frame><draw:frame draw:style-name="Mfr2" draw:name="Image339" text:anchor-type="char" svg:x="0.7736in" svg:y="10.8752in" svg:width="1.9181in" svg:height="0.128in" draw:z-index="222"><draw:image xlink:href="Pictures/10000001000000B80000000C00EA2F60.png" xlink:type="simple" xlink:show="embed" xlink:actuate="onLoad" draw:mime-type="image/png"/></draw:frame><draw:frame draw:style-name="Mfr2" draw:name="Image340" text:anchor-type="char" svg:x="7.2972in" svg:y="10.8752in" svg:width="0.1984in" svg:height="0.128in" draw:z-index="22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5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25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4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4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3" style:page-layout-name="Mpm6" draw:style-name="Mdp1">
      <style:header>
        <text:p text:style-name="MP1"><draw:frame draw:style-name="Mfr3" draw:name="Frame22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2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2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4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4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4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46" text:anchor-type="char" svg:x="0.4925in" svg:y="0in" svg:width="7.7756in" svg:height="1.3874in" draw:z-index="224"><draw:image xlink:href="Pictures/10000001000002EA00000085A3334DB7.png" xlink:type="simple" xlink:show="embed" xlink:actuate="onLoad" draw:mime-type="image/png"/></draw:frame><draw:frame draw:style-name="Mfr2" draw:name="Image347" text:anchor-type="char" svg:x="1.6811in" svg:y="0.5965in" svg:width="1.5984in" svg:height="0.4035in" draw:z-index="225"><draw:image xlink:href="Pictures/100000010000009900000026A14CA22C.png" xlink:type="simple" xlink:show="embed" xlink:actuate="onLoad" draw:mime-type="image/png"/></draw:frame><draw:frame draw:style-name="Mfr2" draw:name="Image348" text:anchor-type="char" svg:x="5.5709in" svg:y="0.7409in" svg:width="1.9236in" svg:height="0.2028in" draw:z-index="22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31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4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5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" text:anchor-type="char" svg:x="3.7902in" svg:y="10.5945in" svg:width="0.6866in" svg:height="0.6189in" draw:z-index="91"><draw:image xlink:href="Pictures/10000001000000840000007752069C51.png" xlink:type="simple" xlink:show="embed" xlink:actuate="onLoad" draw:mime-type="image/png"/></draw:frame><draw:frame draw:style-name="Mfr2" draw:name="Image351" text:anchor-type="char" svg:x="0.7736in" svg:y="10.8752in" svg:width="1.9181in" svg:height="0.128in" draw:z-index="227"><draw:image xlink:href="Pictures/10000001000000B80000000C00EA2F60.png" xlink:type="simple" xlink:show="embed" xlink:actuate="onLoad" draw:mime-type="image/png"/></draw:frame><draw:frame draw:style-name="Mfr2" draw:name="Image352" text:anchor-type="char" svg:x="7.2972in" svg:y="10.8752in" svg:width="0.1984in" svg:height="0.128in" draw:z-index="22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4" style:page-layout-name="Mpm6" draw:style-name="Mdp1">
      <style:header>
        <text:p text:style-name="MP1"><draw:frame draw:style-name="Mfr2" draw:name="Image353" text:anchor-type="char" svg:x="0.4925in" svg:y="0in" svg:width="7.7756in" svg:height="1.3874in" draw:z-index="229"><draw:image xlink:href="Pictures/10000001000002EA00000085A3334DB7.png" xlink:type="simple" xlink:show="embed" xlink:actuate="onLoad" draw:mime-type="image/png"/></draw:frame><draw:frame draw:style-name="Mfr2" draw:name="Image354" text:anchor-type="char" svg:x="1.6811in" svg:y="0.5965in" svg:width="1.5984in" svg:height="0.4035in" draw:z-index="230"><draw:image xlink:href="Pictures/100000010000009900000026A14CA22C.png" xlink:type="simple" xlink:show="embed" xlink:actuate="onLoad" draw:mime-type="image/png"/></draw:frame><draw:frame draw:style-name="Mfr2" draw:name="Image355" text:anchor-type="char" svg:x="5.5709in" svg:y="0.7409in" svg:width="1.9236in" svg:height="0.2028in" draw:z-index="23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3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3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3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5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5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5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" text:anchor-type="char" svg:x="3.7902in" svg:y="10.5945in" svg:width="0.6866in" svg:height="0.6189in" draw:z-index="137"><draw:image xlink:href="Pictures/10000001000000840000007752069C51.png" xlink:type="simple" xlink:show="embed" xlink:actuate="onLoad" draw:mime-type="image/png"/></draw:frame><draw:frame draw:style-name="Mfr2" draw:name="Image359" text:anchor-type="char" svg:x="0.7736in" svg:y="10.8752in" svg:width="1.9181in" svg:height="0.128in" draw:z-index="232"><draw:image xlink:href="Pictures/10000001000000B80000000C00EA2F60.png" xlink:type="simple" xlink:show="embed" xlink:actuate="onLoad" draw:mime-type="image/png"/></draw:frame><draw:frame draw:style-name="Mfr2" draw:name="Image360" text:anchor-type="char" svg:x="7.2972in" svg:y="10.8752in" svg:width="0.1984in" svg:height="0.128in" draw:z-index="23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4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41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6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6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5" style:page-layout-name="Mpm6" draw:style-name="Mdp1">
      <style:header>
        <text:p text:style-name="MP1"><draw:frame draw:style-name="Mfr3" draw:name="Frame24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4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4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4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6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6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6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66" text:anchor-type="char" svg:x="0.4925in" svg:y="0in" svg:width="7.7756in" svg:height="1.3874in" draw:z-index="234"><draw:image xlink:href="Pictures/10000001000002EA00000085A3334DB7.png" xlink:type="simple" xlink:show="embed" xlink:actuate="onLoad" draw:mime-type="image/png"/></draw:frame><draw:frame draw:style-name="Mfr2" draw:name="Image367" text:anchor-type="char" svg:x="1.6811in" svg:y="0.5965in" svg:width="1.5984in" svg:height="0.4035in" draw:z-index="235"><draw:image xlink:href="Pictures/100000010000009900000026A14CA22C.png" xlink:type="simple" xlink:show="embed" xlink:actuate="onLoad" draw:mime-type="image/png"/></draw:frame><draw:frame draw:style-name="Mfr2" draw:name="Image368" text:anchor-type="char" svg:x="5.5709in" svg:y="0.7409in" svg:width="1.9236in" svg:height="0.2028in" draw:z-index="23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4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7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47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6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7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" text:anchor-type="char" svg:x="3.7902in" svg:y="10.5945in" svg:width="0.6866in" svg:height="0.6189in" draw:z-index="131"><draw:image xlink:href="Pictures/10000001000000840000007752069C51.png" xlink:type="simple" xlink:show="embed" xlink:actuate="onLoad" draw:mime-type="image/png"/></draw:frame><draw:frame draw:style-name="Mfr2" draw:name="Image371" text:anchor-type="char" svg:x="0.7736in" svg:y="10.8752in" svg:width="1.9181in" svg:height="0.128in" draw:z-index="237"><draw:image xlink:href="Pictures/10000001000000B80000000C00EA2F60.png" xlink:type="simple" xlink:show="embed" xlink:actuate="onLoad" draw:mime-type="image/png"/></draw:frame><draw:frame draw:style-name="Mfr2" draw:name="Image372" text:anchor-type="char" svg:x="7.2972in" svg:y="10.8752in" svg:width="0.1984in" svg:height="0.128in" draw:z-index="23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6" style:page-layout-name="Mpm6" draw:style-name="Mdp1">
      <style:header>
        <text:p text:style-name="MP1"><draw:frame draw:style-name="Mfr2" draw:name="Image373" text:anchor-type="char" svg:x="0.4925in" svg:y="0in" svg:width="7.7756in" svg:height="1.3874in" draw:z-index="239"><draw:image xlink:href="Pictures/10000001000002EA00000085A3334DB7.png" xlink:type="simple" xlink:show="embed" xlink:actuate="onLoad" draw:mime-type="image/png"/></draw:frame><draw:frame draw:style-name="Mfr2" draw:name="Image374" text:anchor-type="char" svg:x="1.6811in" svg:y="0.5965in" svg:width="1.5984in" svg:height="0.4035in" draw:z-index="240"><draw:image xlink:href="Pictures/100000010000009900000026A14CA22C.png" xlink:type="simple" xlink:show="embed" xlink:actuate="onLoad" draw:mime-type="image/png"/></draw:frame><draw:frame draw:style-name="Mfr2" draw:name="Image375" text:anchor-type="char" svg:x="5.5709in" svg:y="0.7409in" svg:width="1.9236in" svg:height="0.2028in" draw:z-index="24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5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5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7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7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7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" text:anchor-type="char" svg:x="3.7902in" svg:y="10.5945in" svg:width="0.6866in" svg:height="0.6189in" draw:z-index="117"><draw:image xlink:href="Pictures/10000001000000840000007752069C51.png" xlink:type="simple" xlink:show="embed" xlink:actuate="onLoad" draw:mime-type="image/png"/></draw:frame><draw:frame draw:style-name="Mfr2" draw:name="Image379" text:anchor-type="char" svg:x="0.7736in" svg:y="10.8752in" svg:width="1.9181in" svg:height="0.128in" draw:z-index="242"><draw:image xlink:href="Pictures/10000001000000B80000000C00EA2F60.png" xlink:type="simple" xlink:show="embed" xlink:actuate="onLoad" draw:mime-type="image/png"/></draw:frame><draw:frame draw:style-name="Mfr2" draw:name="Image380" text:anchor-type="char" svg:x="7.2972in" svg:y="10.8752in" svg:width="0.1984in" svg:height="0.128in" draw:z-index="24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5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7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57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8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8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7" style:page-layout-name="Mpm6" draw:style-name="Mdp1">
      <style:header>
        <text:p text:style-name="MP1"><draw:frame draw:style-name="Mfr3" draw:name="Frame25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5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8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8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8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86" text:anchor-type="char" svg:x="0.4925in" svg:y="0in" svg:width="7.7756in" svg:height="1.3874in" draw:z-index="244"><draw:image xlink:href="Pictures/10000001000002EA00000085A3334DB7.png" xlink:type="simple" xlink:show="embed" xlink:actuate="onLoad" draw:mime-type="image/png"/></draw:frame><draw:frame draw:style-name="Mfr2" draw:name="Image387" text:anchor-type="char" svg:x="1.6811in" svg:y="0.5965in" svg:width="1.5984in" svg:height="0.4035in" draw:z-index="245"><draw:image xlink:href="Pictures/100000010000009900000026A14CA22C.png" xlink:type="simple" xlink:show="embed" xlink:actuate="onLoad" draw:mime-type="image/png"/></draw:frame><draw:frame draw:style-name="Mfr2" draw:name="Image388" text:anchor-type="char" svg:x="5.5709in" svg:y="0.7409in" svg:width="1.9236in" svg:height="0.2028in" draw:z-index="24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6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3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63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38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9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" text:anchor-type="char" svg:x="3.7902in" svg:y="10.5945in" svg:width="0.6866in" svg:height="0.6189in" draw:z-index="101"><draw:image xlink:href="Pictures/10000001000000840000007752069C51.png" xlink:type="simple" xlink:show="embed" xlink:actuate="onLoad" draw:mime-type="image/png"/></draw:frame><draw:frame draw:style-name="Mfr2" draw:name="Image391" text:anchor-type="char" svg:x="0.7736in" svg:y="10.8752in" svg:width="1.9181in" svg:height="0.128in" draw:z-index="247"><draw:image xlink:href="Pictures/10000001000000B80000000C00EA2F60.png" xlink:type="simple" xlink:show="embed" xlink:actuate="onLoad" draw:mime-type="image/png"/></draw:frame><draw:frame draw:style-name="Mfr2" draw:name="Image392" text:anchor-type="char" svg:x="7.2972in" svg:y="10.8752in" svg:width="0.1984in" svg:height="0.128in" draw:z-index="24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8" style:page-layout-name="Mpm6" draw:style-name="Mdp1">
      <style:header>
        <text:p text:style-name="MP1"><draw:frame draw:style-name="Mfr2" draw:name="Image393" text:anchor-type="char" svg:x="0.4925in" svg:y="0in" svg:width="7.7756in" svg:height="1.3874in" draw:z-index="249"><draw:image xlink:href="Pictures/10000001000002EA00000085A3334DB7.png" xlink:type="simple" xlink:show="embed" xlink:actuate="onLoad" draw:mime-type="image/png"/></draw:frame><draw:frame draw:style-name="Mfr2" draw:name="Image394" text:anchor-type="char" svg:x="1.6811in" svg:y="0.5965in" svg:width="1.5984in" svg:height="0.4035in" draw:z-index="250"><draw:image xlink:href="Pictures/100000010000009900000026A14CA22C.png" xlink:type="simple" xlink:show="embed" xlink:actuate="onLoad" draw:mime-type="image/png"/></draw:frame><draw:frame draw:style-name="Mfr2" draw:name="Image395" text:anchor-type="char" svg:x="5.5709in" svg:y="0.7409in" svg:width="1.9236in" svg:height="0.2028in" draw:z-index="25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6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6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6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6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9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9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9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" text:anchor-type="char" svg:x="3.7902in" svg:y="10.5945in" svg:width="0.6866in" svg:height="0.6189in" draw:z-index="95"><draw:image xlink:href="Pictures/10000001000000840000007752069C51.png" xlink:type="simple" xlink:show="embed" xlink:actuate="onLoad" draw:mime-type="image/png"/></draw:frame><draw:frame draw:style-name="Mfr2" draw:name="Image399" text:anchor-type="char" svg:x="0.7736in" svg:y="10.8752in" svg:width="1.9181in" svg:height="0.128in" draw:z-index="252"><draw:image xlink:href="Pictures/10000001000000B80000000C00EA2F60.png" xlink:type="simple" xlink:show="embed" xlink:actuate="onLoad" draw:mime-type="image/png"/></draw:frame><draw:frame draw:style-name="Mfr2" draw:name="Image400" text:anchor-type="char" svg:x="7.2972in" svg:y="10.8752in" svg:width="0.1984in" svg:height="0.128in" draw:z-index="25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7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3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73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0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0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9" style:page-layout-name="Mpm6" draw:style-name="Mdp1">
      <style:header>
        <text:p text:style-name="MP1"><draw:frame draw:style-name="Mfr3" draw:name="Frame27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7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7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7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0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0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06" text:anchor-type="char" svg:x="0.4925in" svg:y="0in" svg:width="7.7756in" svg:height="1.3874in" draw:z-index="254"><draw:image xlink:href="Pictures/10000001000002EA00000085A3334DB7.png" xlink:type="simple" xlink:show="embed" xlink:actuate="onLoad" draw:mime-type="image/png"/></draw:frame><draw:frame draw:style-name="Mfr2" draw:name="Image407" text:anchor-type="char" svg:x="1.6811in" svg:y="0.5965in" svg:width="1.5984in" svg:height="0.4035in" draw:z-index="255"><draw:image xlink:href="Pictures/100000010000009900000026A14CA22C.png" xlink:type="simple" xlink:show="embed" xlink:actuate="onLoad" draw:mime-type="image/png"/></draw:frame><draw:frame draw:style-name="Mfr2" draw:name="Image408" text:anchor-type="char" svg:x="5.5709in" svg:y="0.7409in" svg:width="1.9236in" svg:height="0.2028in" draw:z-index="25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9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79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0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1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" text:anchor-type="char" svg:x="3.7902in" svg:y="10.5945in" svg:width="0.6866in" svg:height="0.6189in" draw:z-index="94"><draw:image xlink:href="Pictures/10000001000000840000007752069C51.png" xlink:type="simple" xlink:show="embed" xlink:actuate="onLoad" draw:mime-type="image/png"/></draw:frame><draw:frame draw:style-name="Mfr2" draw:name="Image411" text:anchor-type="char" svg:x="0.7736in" svg:y="10.8752in" svg:width="1.9181in" svg:height="0.128in" draw:z-index="257"><draw:image xlink:href="Pictures/10000001000000B80000000C00EA2F60.png" xlink:type="simple" xlink:show="embed" xlink:actuate="onLoad" draw:mime-type="image/png"/></draw:frame><draw:frame draw:style-name="Mfr2" draw:name="Image412" text:anchor-type="char" svg:x="7.2972in" svg:y="10.8752in" svg:width="0.1984in" svg:height="0.128in" draw:z-index="25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0" style:page-layout-name="Mpm6" draw:style-name="Mdp1">
      <style:header>
        <text:p text:style-name="MP1"><draw:frame draw:style-name="Mfr2" draw:name="Image413" text:anchor-type="char" svg:x="0.4925in" svg:y="0in" svg:width="7.7756in" svg:height="1.3874in" draw:z-index="259"><draw:image xlink:href="Pictures/10000001000002EA00000085A3334DB7.png" xlink:type="simple" xlink:show="embed" xlink:actuate="onLoad" draw:mime-type="image/png"/></draw:frame><draw:frame draw:style-name="Mfr2" draw:name="Image414" text:anchor-type="char" svg:x="1.6811in" svg:y="0.5965in" svg:width="1.5984in" svg:height="0.4035in" draw:z-index="260"><draw:image xlink:href="Pictures/100000010000009900000026A14CA22C.png" xlink:type="simple" xlink:show="embed" xlink:actuate="onLoad" draw:mime-type="image/png"/></draw:frame><draw:frame draw:style-name="Mfr2" draw:name="Image415" text:anchor-type="char" svg:x="5.5709in" svg:y="0.7409in" svg:width="1.9236in" svg:height="0.2028in" draw:z-index="26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8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8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8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1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1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1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 Copy 1" text:anchor-type="char" svg:x="3.7902in" svg:y="10.5945in" svg:width="0.6866in" svg:height="0.6189in" draw:z-index="93"><draw:image xlink:href="Pictures/10000001000000840000007752069C51.png" xlink:type="simple" xlink:show="embed" xlink:actuate="onLoad" draw:mime-type="image/png"/></draw:frame><draw:frame draw:style-name="Mfr2" draw:name="Image419" text:anchor-type="char" svg:x="0.7736in" svg:y="10.8752in" svg:width="1.9181in" svg:height="0.128in" draw:z-index="262"><draw:image xlink:href="Pictures/10000001000000B80000000C00EA2F60.png" xlink:type="simple" xlink:show="embed" xlink:actuate="onLoad" draw:mime-type="image/png"/></draw:frame><draw:frame draw:style-name="Mfr2" draw:name="Image420" text:anchor-type="char" svg:x="7.2972in" svg:y="10.8752in" svg:width="0.1984in" svg:height="0.128in" draw:z-index="26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8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8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9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89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2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2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1" style:page-layout-name="Mpm6" draw:style-name="Mdp1">
      <style:header>
        <text:p text:style-name="MP1"><draw:frame draw:style-name="Mfr3" draw:name="Frame29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9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2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2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2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26" text:anchor-type="char" svg:x="0.4925in" svg:y="0in" svg:width="7.7756in" svg:height="1.3874in" draw:z-index="264"><draw:image xlink:href="Pictures/10000001000002EA00000085A3334DB7.png" xlink:type="simple" xlink:show="embed" xlink:actuate="onLoad" draw:mime-type="image/png"/></draw:frame><draw:frame draw:style-name="Mfr2" draw:name="Image427" text:anchor-type="char" svg:x="1.6811in" svg:y="0.5965in" svg:width="1.5984in" svg:height="0.4035in" draw:z-index="265"><draw:image xlink:href="Pictures/100000010000009900000026A14CA22C.png" xlink:type="simple" xlink:show="embed" xlink:actuate="onLoad" draw:mime-type="image/png"/></draw:frame><draw:frame draw:style-name="Mfr2" draw:name="Image428" text:anchor-type="char" svg:x="5.5709in" svg:y="0.7409in" svg:width="1.9236in" svg:height="0.2028in" draw:z-index="26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9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5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295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2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3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 Copy 1 Copy 1" text:anchor-type="char" svg:x="3.7902in" svg:y="10.5945in" svg:width="0.6866in" svg:height="0.6189in" draw:z-index="92"><draw:image xlink:href="Pictures/10000001000000840000007752069C51.png" xlink:type="simple" xlink:show="embed" xlink:actuate="onLoad" draw:mime-type="image/png"/></draw:frame><draw:frame draw:style-name="Mfr2" draw:name="Image431" text:anchor-type="char" svg:x="0.7736in" svg:y="10.8752in" svg:width="1.9181in" svg:height="0.128in" draw:z-index="267"><draw:image xlink:href="Pictures/10000001000000B80000000C00EA2F60.png" xlink:type="simple" xlink:show="embed" xlink:actuate="onLoad" draw:mime-type="image/png"/></draw:frame><draw:frame draw:style-name="Mfr2" draw:name="Image432" text:anchor-type="char" svg:x="7.2972in" svg:y="10.8752in" svg:width="0.1984in" svg:height="0.128in" draw:z-index="26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2" style:page-layout-name="Mpm6" draw:style-name="Mdp1">
      <style:header>
        <text:p text:style-name="MP1"><draw:frame draw:style-name="Mfr2" draw:name="Image433" text:anchor-type="char" svg:x="0.4925in" svg:y="0in" svg:width="7.7756in" svg:height="1.3874in" draw:z-index="269"><draw:image xlink:href="Pictures/10000001000002EA00000085A3334DB7.png" xlink:type="simple" xlink:show="embed" xlink:actuate="onLoad" draw:mime-type="image/png"/></draw:frame><draw:frame draw:style-name="Mfr2" draw:name="Image434" text:anchor-type="char" svg:x="1.6811in" svg:y="0.5965in" svg:width="1.5984in" svg:height="0.4035in" draw:z-index="270"><draw:image xlink:href="Pictures/100000010000009900000026A14CA22C.png" xlink:type="simple" xlink:show="embed" xlink:actuate="onLoad" draw:mime-type="image/png"/></draw:frame><draw:frame draw:style-name="Mfr2" draw:name="Image435" text:anchor-type="char" svg:x="5.5709in" svg:y="0.7409in" svg:width="1.9236in" svg:height="0.2028in" draw:z-index="27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0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0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0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3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3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3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 Copy 1 Copy 1 Copy 1" text:anchor-type="char" svg:x="3.7902in" svg:y="10.5945in" svg:width="0.6866in" svg:height="0.6189in" draw:z-index="90"><draw:image xlink:href="Pictures/10000001000000840000007752069C51.png" xlink:type="simple" xlink:show="embed" xlink:actuate="onLoad" draw:mime-type="image/png"/></draw:frame><draw:frame draw:style-name="Mfr2" draw:name="Image439" text:anchor-type="char" svg:x="0.7736in" svg:y="10.8752in" svg:width="1.9181in" svg:height="0.128in" draw:z-index="272"><draw:image xlink:href="Pictures/10000001000000B80000000C00EA2F60.png" xlink:type="simple" xlink:show="embed" xlink:actuate="onLoad" draw:mime-type="image/png"/></draw:frame><draw:frame draw:style-name="Mfr2" draw:name="Image440" text:anchor-type="char" svg:x="7.2972in" svg:y="10.8752in" svg:width="0.1984in" svg:height="0.128in" draw:z-index="27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0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0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5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305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4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4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3" style:page-layout-name="Mpm6" draw:style-name="Mdp1">
      <style:header>
        <text:p text:style-name="MP1"><draw:frame draw:style-name="Mfr3" draw:name="Frame30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0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0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4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4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4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46" text:anchor-type="char" svg:x="0.4925in" svg:y="0in" svg:width="7.7756in" svg:height="1.3874in" draw:z-index="274"><draw:image xlink:href="Pictures/10000001000002EA00000085A3334DB7.png" xlink:type="simple" xlink:show="embed" xlink:actuate="onLoad" draw:mime-type="image/png"/></draw:frame><draw:frame draw:style-name="Mfr2" draw:name="Image447" text:anchor-type="char" svg:x="1.6811in" svg:y="0.5965in" svg:width="1.5984in" svg:height="0.4035in" draw:z-index="275"><draw:image xlink:href="Pictures/100000010000009900000026A14CA22C.png" xlink:type="simple" xlink:show="embed" xlink:actuate="onLoad" draw:mime-type="image/png"/></draw:frame><draw:frame draw:style-name="Mfr2" draw:name="Image448" text:anchor-type="char" svg:x="5.5709in" svg:y="0.7409in" svg:width="1.9236in" svg:height="0.2028in" draw:z-index="27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1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1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" text:anchor-type="char" svg:x="0in" svg:y="0in" svg:width="0.2in" svg:height="0.1291in"><draw:text-box><text:p text:style-name="MP9"><text:span text:style-name="MT7"><text:page-number text:select-page="current">0</text:page-number></text:span></text:p></draw:text-box></draw:frame><draw:frame draw:style-name="Mfr3" draw:name="Frame31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311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4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50" text:anchor-type="char" svg:x="0in" svg:y="0in" svg:width="0.1984in" svg:height="0.128in" draw:z-index="1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 Copy 1 Copy 1 Copy 1 Copy 1" text:anchor-type="char" svg:x="3.7902in" svg:y="10.5945in" svg:width="0.6866in" svg:height="0.6189in" draw:z-index="89"><draw:image xlink:href="Pictures/10000001000000840000007752069C51.png" xlink:type="simple" xlink:show="embed" xlink:actuate="onLoad" draw:mime-type="image/png"/></draw:frame><draw:frame draw:style-name="Mfr2" draw:name="Image451" text:anchor-type="char" svg:x="0.7736in" svg:y="10.8752in" svg:width="1.9181in" svg:height="0.128in" draw:z-index="307"><draw:image xlink:href="Pictures/10000001000000B80000000C00EA2F60.png" xlink:type="simple" xlink:show="embed" xlink:actuate="onLoad" draw:mime-type="image/png"/></draw:frame><draw:frame draw:style-name="Mfr2" draw:name="Image452" text:anchor-type="char" svg:x="7.2972in" svg:y="10.8752in" svg:width="0.1984in" svg:height="0.128in" draw:z-index="30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4" style:page-layout-name="Mpm6" draw:style-name="Mdp1">
      <style:header>
        <text:p text:style-name="MP1"><draw:frame draw:style-name="Mfr2" draw:name="Image453" text:anchor-type="char" svg:x="0.4925in" svg:y="0in" svg:width="7.7756in" svg:height="1.3874in" draw:z-index="309"><draw:image xlink:href="Pictures/10000001000002EA00000085A3334DB7.png" xlink:type="simple" xlink:show="embed" xlink:actuate="onLoad" draw:mime-type="image/png"/></draw:frame><draw:frame draw:style-name="Mfr2" draw:name="Image454" text:anchor-type="char" svg:x="1.6811in" svg:y="0.5965in" svg:width="1.5984in" svg:height="0.4035in" draw:z-index="310"><draw:image xlink:href="Pictures/100000010000009900000026A14CA22C.png" xlink:type="simple" xlink:show="embed" xlink:actuate="onLoad" draw:mime-type="image/png"/></draw:frame><draw:frame draw:style-name="Mfr2" draw:name="Image455" text:anchor-type="char" svg:x="5.5709in" svg:y="0.7409in" svg:width="1.9236in" svg:height="0.2028in" draw:z-index="31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0" text:anchor-type="char" svg:x="0in" svg:y="0in" svg:width="1.6in" svg:height="0.4047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1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9" text:anchor-type="char" svg:x="0in" svg:y="0in" svg:width="1.9252in" svg:height="0.2043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1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1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56" text:anchor-type="char" svg:x="0in" svg:y="0in" svg:width="7.7756in" svg:height="1.3874in" draw:z-index="40"><draw:image xlink:href="Pictures/10000001000002EA00000085A3334DB7.png" xlink:type="simple" xlink:show="embed" xlink:actuate="onLoad" draw:mime-type="image/png"/></draw:frame><draw:frame draw:style-name="Mfr2" draw:name="Image457" text:anchor-type="char" svg:x="0in" svg:y="0in" svg:width="1.5984in" svg:height="0.4035in" draw:z-index="41"><draw:image xlink:href="Pictures/100000010000009900000026A14CA22C.png" xlink:type="simple" xlink:show="embed" xlink:actuate="onLoad" draw:mime-type="image/png"/></draw:frame><draw:frame draw:style-name="Mfr2" draw:name="Image458" text:anchor-type="char" svg:x="0in" svg:y="0in" svg:width="1.9236in" svg:height="0.2028in" draw:z-index="4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257 Copy 1 Copy 1 Copy 1 Copy 1 Copy 1 Copy 1 Copy 1 Copy 1 Copy 1 Copy 1 Copy 1 Copy 1 Copy 1 Copy 1" text:anchor-type="char" svg:x="3.7902in" svg:y="10.5945in" svg:width="0.6866in" svg:height="0.6189in" draw:z-index="88"><draw:image xlink:href="Pictures/10000001000000840000007752069C51.png" xlink:type="simple" xlink:show="embed" xlink:actuate="onLoad" draw:mime-type="image/png"/></draw:frame><draw:frame draw:style-name="Mfr2" draw:name="Image459" text:anchor-type="char" svg:x="0.7736in" svg:y="10.8752in" svg:width="1.9181in" svg:height="0.128in" draw:z-index="312"><draw:image xlink:href="Pictures/10000001000000B80000000C00EA2F60.png" xlink:type="simple" xlink:show="embed" xlink:actuate="onLoad" draw:mime-type="image/png"/></draw:frame><draw:frame draw:style-name="Mfr2" draw:name="Image460" text:anchor-type="char" svg:x="7.2972in" svg:y="10.8752in" svg:width="0.1984in" svg:height="0.128in" draw:z-index="31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260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3" text:anchor-type="char" svg:x="0in" svg:y="0in" svg:width="1.9193in" svg:height="0.1291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4" text:anchor-type="char" svg:x="0in" svg:y="0in" svg:width="0.2in" svg:height="0.1291in"><draw:text-box><text:p text:style-name="MP9"><text:span text:style-name="MT7"><text:page-number text:select-page="current">0</text:page-number></text:span></text:p></draw:text-box></draw:frame><draw:frame draw:style-name="Mfr3" draw:name="Frame32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321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61" text:anchor-type="char" svg:x="0in" svg:y="0in" svg:width="1.9181in" svg:height="0.128in" draw:z-index="44"><draw:image xlink:href="Pictures/10000001000000B80000000C00EA2F60.png" xlink:type="simple" xlink:show="embed" xlink:actuate="onLoad" draw:mime-type="image/png"/></draw:frame><draw:frame draw:style-name="Mfr2" draw:name="Image462" text:anchor-type="char" svg:x="0in" svg:y="0in" svg:width="0.1984in" svg:height="0.128in" draw:z-index="4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5" style:page-layout-name="Mpm9" draw:style-name="Mdp1">
      <style:header>
        <text:p text:style-name="MP1"><draw:frame draw:style-name="Mfr3" draw:name="Frame65" text:anchor-type="char" svg:x="0in" svg:y="0in" svg:width="1.6in" svg:height="0.4047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2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8" text:anchor-type="char" svg:x="0in" svg:y="0in" svg:width="1.9252in" svg:height="0.2043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2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2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4</text:span><text:span text:style-name="MT14"> </text:span><text:span text:style-name="MT13">-</text:span><text:span text:style-name="MT14"> </text:span><text:span text:style-name="MT13">24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63" text:anchor-type="char" svg:x="0in" svg:y="0in" svg:width="7.7756in" svg:height="1.3874in" draw:z-index="46"><draw:image xlink:href="Pictures/10000001000002EA00000085A3334DB7.png" xlink:type="simple" xlink:show="embed" xlink:actuate="onLoad" draw:mime-type="image/png"/></draw:frame><draw:frame draw:style-name="Mfr2" draw:name="Image464" text:anchor-type="char" svg:x="0in" svg:y="0in" svg:width="1.5984in" svg:height="0.4035in" draw:z-index="47"><draw:image xlink:href="Pictures/100000010000009900000026A14CA22C.png" xlink:type="simple" xlink:show="embed" xlink:actuate="onLoad" draw:mime-type="image/png"/></draw:frame><draw:frame draw:style-name="Mfr2" draw:name="Image465" text:anchor-type="char" svg:x="0in" svg:y="0in" svg:width="1.9236in" svg:height="0.2028in" draw:z-index="48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257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9" text:anchor-type="char" svg:x="0in" svg:y="0in" svg:width="1.9193in" svg:height="0.1291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0" text:anchor-type="char" svg:x="0in" svg:y="0in" svg:width="0.2in" svg:height="0.1291in"><draw:text-box><text:p text:style-name="MP9"><text:span text:style-name="MT7"><text:page-number text:select-page="current">0</text:page-number></text:span></text:p></draw:text-box></draw:frame><draw:frame draw:style-name="Mfr3" draw:name="Frame327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4" draw:name="Frame3271" text:anchor-type="char" svg:x="7.2972in" svg:y="10.8752in" svg:width="0.2in" svg:height="0.1283in"><draw:text-box><text:p text:style-name="MP7"><text:page-number text:select-page="current">0</text:page-number></text:p></draw:text-box></draw:frame><draw:frame draw:style-name="Mfr2" draw:name="Image466" text:anchor-type="char" svg:x="0in" svg:y="0in" svg:width="1.9181in" svg:height="0.128in" draw:z-index="49"><draw:image xlink:href="Pictures/10000001000000B80000000C00EA2F60.png" xlink:type="simple" xlink:show="embed" xlink:actuate="onLoad" draw:mime-type="image/png"/></draw:frame><draw:frame draw:style-name="Mfr2" draw:name="Image467" text:anchor-type="char" svg:x="0in" svg:y="0in" svg:width="0.1984in" svg:height="0.128in" draw:z-index="50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13:22:26</meta:creation-date>
    <dc:date>2026-09-01T17:02:17.625581114</dc:date>
    <meta:editing-duration>PT1S</meta:editing-duration>
    <meta:generator>LibreOffice/26.2.5.2$Linux_AARCH64 LibreOffice_project/620$Build-2</meta:generator>
    <meta:editing-cycles>3</meta:editing-cycles>
    <meta:document-statistic meta:table-count="21" meta:image-count="540" meta:object-count="0" meta:page-count="50" meta:paragraph-count="1251" meta:word-count="10170" meta:character-count="64109" meta:non-whitespace-character-count="55167"/>
    <meta:user-defined meta:name="AppVersion">12.0000</meta:user-defined>
    <meta:user-defined meta:name="Created" meta:value-type="date">2026-08-23T00:00:00</meta:user-defined>
    <meta:user-defined meta:name="Creator">Adobe InDesign 18.0 (Windows)</meta:user-defined>
    <meta:user-defined meta:name="LastSaved" meta:value-type="date">2026-09-01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