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3190000046225FEC7E9.png" manifest:media-type="image/png"/>
  <manifest:file-entry manifest:full-path="Pictures/10000001000001DE000001A816B68146.png" manifest:media-type="image/png"/>
  <manifest:file-entry manifest:full-path="Pictures/10000001000001B60000000179C78E03.png" manifest:media-type="image/png"/>
  <manifest:file-entry manifest:full-path="Pictures/10000001000001A5000000014B0F58EA.png" manifest:media-type="image/png"/>
  <manifest:file-entry manifest:full-path="Pictures/100000000000017800000058467FFD64.jpg" manifest:media-type="image/jpeg"/>
  <manifest:file-entry manifest:full-path="Pictures/10000001000000400000000A9DDB21C1.png" manifest:media-type="image/png"/>
  <manifest:file-entry manifest:full-path="Pictures/10000001000000450000000B96AE7ABC.png" manifest:media-type="image/png"/>
  <manifest:file-entry manifest:full-path="Pictures/10000001000000450000000BE6E8730D.png" manifest:media-type="image/png"/>
  <manifest:file-entry manifest:full-path="Pictures/1000000100000022000000040C9A2AC9.png" manifest:media-type="image/png"/>
  <manifest:file-entry manifest:full-path="Pictures/100000010000006A00000017E55EBAB8.png" manifest:media-type="image/png"/>
  <manifest:file-entry manifest:full-path="Pictures/100000010000001F0000000426DB98A1.png" manifest:media-type="image/png"/>
  <manifest:file-entry manifest:full-path="Pictures/10000001000000400000000A64A1B3B8.png" manifest:media-type="image/png"/>
  <manifest:file-entry manifest:full-path="Pictures/1000000100000022000000058E836B83.png" manifest:media-type="image/png"/>
  <manifest:file-entry manifest:full-path="Pictures/100000010000002200000005691BCB67.png" manifest:media-type="image/png"/>
  <manifest:file-entry manifest:full-path="Pictures/1000000100000022000000043253399D.png" manifest:media-type="image/png"/>
  <manifest:file-entry manifest:full-path="Pictures/100000010000006300000017AE1440A6.png" manifest:media-type="image/png"/>
  <manifest:file-entry manifest:full-path="Pictures/100000010000004000000009155DA6BF.png" manifest:media-type="image/png"/>
  <manifest:file-entry manifest:full-path="Pictures/10000001000000450000000ABA3486BC.png" manifest:media-type="image/png"/>
  <manifest:file-entry manifest:full-path="Pictures/1000000100000002000000041FE3F9CF.png" manifest:media-type="image/png"/>
  <manifest:file-entry manifest:full-path="Pictures/100000010000000300000004023E9194.png" manifest:media-type="image/png"/>
  <manifest:file-entry manifest:full-path="Pictures/100000010000001800000004A075321E.png" manifest:media-type="image/png"/>
  <manifest:file-entry manifest:full-path="Pictures/10000001000000220000000485922C11.png" manifest:media-type="image/png"/>
  <manifest:file-entry manifest:full-path="Pictures/100000010000010C000000137B9772C9.png" manifest:media-type="image/png"/>
  <manifest:file-entry manifest:full-path="Pictures/100000010000031900000462D545A874.png" manifest:media-type="image/png"/>
  <manifest:file-entry manifest:full-path="Pictures/10000001000002590000002C037357A3.png" manifest:media-type="image/png"/>
  <manifest:file-entry manifest:full-path="Pictures/10000001000001F70000000E3F4CFCB5.png" manifest:media-type="image/png"/>
  <manifest:file-entry manifest:full-path="Pictures/10000001000002010000000EE36D0751.png" manifest:media-type="image/png"/>
  <manifest:file-entry manifest:full-path="Pictures/10000001000000150000000B96BD53BD.png" manifest:media-type="image/png"/>
  <manifest:file-entry manifest:full-path="Pictures/1000000100000099000000103E5D62A3.png" manifest:media-type="image/png"/>
  <manifest:file-entry manifest:full-path="Pictures/10000001000001A20000002D94B97C43.png" manifest:media-type="image/png"/>
  <manifest:file-entry manifest:full-path="Pictures/10000001000002EA00000085A3334DB7.png" manifest:media-type="image/png"/>
  <manifest:file-entry manifest:full-path="Pictures/10000001000000190000000FE4B458E3.png" manifest:media-type="image/png"/>
  <manifest:file-entry manifest:full-path="Pictures/10000001000000930000000D18DFC910.png" manifest:media-type="image/png"/>
  <manifest:file-entry manifest:full-path="Pictures/10000001000002040000004A9CCA4C6A.png" manifest:media-type="image/png"/>
  <manifest:file-entry manifest:full-path="Pictures/10000001000000940000000D1F78A432.png" manifest:media-type="image/png"/>
  <manifest:file-entry manifest:full-path="Pictures/10000001000001070000001327808E8C.png" manifest:media-type="image/png"/>
  <manifest:file-entry manifest:full-path="Pictures/100000010000040C00000024C0709BE4.png" manifest:media-type="image/png"/>
  <manifest:file-entry manifest:full-path="Pictures/100000010000001F0000000B1A5890AB.png" manifest:media-type="image/png"/>
  <manifest:file-entry manifest:full-path="Pictures/10000001000000400000000A85A34A55.png" manifest:media-type="image/png"/>
  <manifest:file-entry manifest:full-path="Pictures/10000001000002500000002B4C24A00F.png" manifest:media-type="image/png"/>
  <manifest:file-entry manifest:full-path="Pictures/100000010000008800000018C769EEAA.png" manifest:media-type="image/png"/>
  <manifest:file-entry manifest:full-path="Pictures/10000001000003E40000000DAD30BFFD.png" manifest:media-type="image/png"/>
  <manifest:file-entry manifest:full-path="Pictures/10000001000001B2000000117A329BAC.png" manifest:media-type="image/png"/>
  <manifest:file-entry manifest:full-path="Pictures/10000001000003E40000000D65BBC41D.png" manifest:media-type="image/png"/>
  <manifest:file-entry manifest:full-path="Pictures/10000001000000240000000DA8FF37E4.png" manifest:media-type="image/png"/>
  <manifest:file-entry manifest:full-path="Pictures/10000001000002430000002AD007D2EF.png" manifest:media-type="image/png"/>
  <manifest:file-entry manifest:full-path="Pictures/100000010000010700000013A4D4E20A.png" manifest:media-type="image/png"/>
  <manifest:file-entry manifest:full-path="Pictures/10000001000001F70000000EBF450836.png" manifest:media-type="image/png"/>
  <manifest:file-entry manifest:full-path="Pictures/10000001000003E40000000DC61C3B57.png" manifest:media-type="image/png"/>
  <manifest:file-entry manifest:full-path="Pictures/10000001000001F70000000FE22F5975.png" manifest:media-type="image/png"/>
  <manifest:file-entry manifest:full-path="Pictures/100000010000000C0000000C43EC18F3.png" manifest:media-type="image/png"/>
  <manifest:file-entry manifest:full-path="Pictures/10000001000000A9000000097EFB6A87.png" manifest:media-type="image/png"/>
  <manifest:file-entry manifest:full-path="Pictures/10000000000000D0000000B830B1DD11.jpg" manifest:media-type="image/jpeg"/>
  <manifest:file-entry manifest:full-path="Pictures/10000001000003E40000000EF928ECBF.png" manifest:media-type="image/png"/>
  <manifest:file-entry manifest:full-path="Pictures/10000001000003E40000000E6056B15F.png" manifest:media-type="image/png"/>
  <manifest:file-entry manifest:full-path="Pictures/100000010000000A000000051150C18F.png" manifest:media-type="image/png"/>
  <manifest:file-entry manifest:full-path="Pictures/100000010000027900000029EDC4FF16.png" manifest:media-type="image/png"/>
  <manifest:file-entry manifest:full-path="Pictures/1000000100000066000000149188A122.png" manifest:media-type="image/png"/>
  <manifest:file-entry manifest:full-path="Pictures/10000001000003F70000000EB3143411.png" manifest:media-type="image/png"/>
  <manifest:file-entry manifest:full-path="Pictures/10000001000001F70000000E6FC7C89D.png" manifest:media-type="image/png"/>
  <manifest:file-entry manifest:full-path="Pictures/1000000100000111000000146678FB10.png" manifest:media-type="image/png"/>
  <manifest:file-entry manifest:full-path="Pictures/10000001000002420000000E2D47C792.png" manifest:media-type="image/png"/>
  <manifest:file-entry manifest:full-path="Pictures/100000010000000A000000059096C186.png" manifest:media-type="image/png"/>
  <manifest:file-entry manifest:full-path="Pictures/100000010000006A00000017FCE1A775.png" manifest:media-type="image/png"/>
  <manifest:file-entry manifest:full-path="Pictures/10000001000001960000000103109FCA.png" manifest:media-type="image/png"/>
  <manifest:file-entry manifest:full-path="Pictures/10000001000003E40000000E94FF92A7.png" manifest:media-type="image/png"/>
  <manifest:file-entry manifest:full-path="Pictures/100000010000002F00000004C5B282A9.png" manifest:media-type="image/png"/>
  <manifest:file-entry manifest:full-path="Pictures/10000001000001F70000000FED4E5FB1.png" manifest:media-type="image/png"/>
  <manifest:file-entry manifest:full-path="Pictures/10000001000000030000000411340F40.png" manifest:media-type="image/png"/>
  <manifest:file-entry manifest:full-path="Pictures/100000010000027F000000857E66E3FC.png" manifest:media-type="image/png"/>
  <manifest:file-entry manifest:full-path="Pictures/10000001000000400000000B17B5581C.png" manifest:media-type="image/png"/>
  <manifest:file-entry manifest:full-path="Pictures/1000000100000247000000294DCED777.png" manifest:media-type="image/png"/>
  <manifest:file-entry manifest:full-path="Pictures/10000001000002010000000E71118F92.png" manifest:media-type="image/png"/>
  <manifest:file-entry manifest:full-path="Pictures/10000001000001AC0000000F747F593F.png" manifest:media-type="image/png"/>
  <manifest:file-entry manifest:full-path="Pictures/100000010000010700000013BFD75E0C.png" manifest:media-type="image/png"/>
  <manifest:file-entry manifest:full-path="Pictures/10000001000003E40000000DBAC0A805.png" manifest:media-type="image/png"/>
  <manifest:file-entry manifest:full-path="Pictures/10000001000001CE000000155A1FDEC1.png" manifest:media-type="image/png"/>
  <manifest:file-entry manifest:full-path="Pictures/1000000100000003000000042B2A6B89.png" manifest:media-type="image/png"/>
  <manifest:file-entry manifest:full-path="Pictures/10000001000003E40000000E9AA66D08.png" manifest:media-type="image/png"/>
  <manifest:file-entry manifest:full-path="Pictures/10000001000003220000002ADD18F747.png" manifest:media-type="image/png"/>
  <manifest:file-entry manifest:full-path="Pictures/10000001000003E40000000D671277C4.png" manifest:media-type="image/png"/>
  <manifest:file-entry manifest:full-path="Pictures/10000001000001D100000016E8077546.png" manifest:media-type="image/png"/>
  <manifest:file-entry manifest:full-path="Pictures/10000001000003F70000000D1336B896.png" manifest:media-type="image/png"/>
  <manifest:file-entry manifest:full-path="Pictures/10000000000006DA00000011B5034E84.png" manifest:media-type="image/png"/>
  <manifest:file-entry manifest:full-path="Pictures/10000001000003E500000023B0C3A8A4.png" manifest:media-type="image/png"/>
  <manifest:file-entry manifest:full-path="Pictures/10000001000000A100000001A23D95EC.png" manifest:media-type="image/png"/>
  <manifest:file-entry manifest:full-path="Pictures/10000001000003E40000000EFFA61501.png" manifest:media-type="image/png"/>
  <manifest:file-entry manifest:full-path="Pictures/10000001000000400000000B6774C863.png" manifest:media-type="image/png"/>
  <manifest:file-entry manifest:full-path="Pictures/10000001000001EC0000001751C52A3C.png" manifest:media-type="image/png"/>
  <manifest:file-entry manifest:full-path="Pictures/10000001000001F70000000E0441A25E.png" manifest:media-type="image/png"/>
  <manifest:file-entry manifest:full-path="Pictures/100000010000001700000010B01AB08E.png" manifest:media-type="image/png"/>
  <manifest:file-entry manifest:full-path="Pictures/100000010000017C0000002B936980CF.png" manifest:media-type="image/png"/>
  <manifest:file-entry manifest:full-path="Pictures/10000001000001F30000000E7CB7C522.png" manifest:media-type="image/png"/>
  <manifest:file-entry manifest:full-path="Pictures/10000001000003E40000000DE392C3B1.png" manifest:media-type="image/png"/>
  <manifest:file-entry manifest:full-path="Pictures/10000001000000460000000B78F7E69A.png" manifest:media-type="image/png"/>
  <manifest:file-entry manifest:full-path="Pictures/1000000100000282000000017B0C9962.png" manifest:media-type="image/png"/>
  <manifest:file-entry manifest:full-path="Pictures/10000001000001D90000002B0EE96F3A.png" manifest:media-type="image/png"/>
  <manifest:file-entry manifest:full-path="Pictures/10000001000003490000002C36894A9A.png" manifest:media-type="image/png"/>
  <manifest:file-entry manifest:full-path="Pictures/100000010000027F0000008534431986.png" manifest:media-type="image/png"/>
  <manifest:file-entry manifest:full-path="Pictures/10000001000003E40000000EC58F26F2.png" manifest:media-type="image/png"/>
  <manifest:file-entry manifest:full-path="Pictures/10000001000000450000000BD5D178E8.png" manifest:media-type="image/png"/>
  <manifest:file-entry manifest:full-path="Pictures/10000001000001DE000000162456D31B.png" manifest:media-type="image/png"/>
  <manifest:file-entry manifest:full-path="Pictures/100000010000041F0000000F0DA99494.png" manifest:media-type="image/png"/>
  <manifest:file-entry manifest:full-path="Pictures/10000001000001F6000000480C885F00.png" manifest:media-type="image/png"/>
  <manifest:file-entry manifest:full-path="Pictures/100000010000005600000034F50B920D.png" manifest:media-type="image/png"/>
  <manifest:file-entry manifest:full-path="Pictures/10000000000009B10000000B798A89F2.png" manifest:media-type="image/png"/>
  <manifest:file-entry manifest:full-path="Pictures/10000001000000330000000FBCF4B5A9.png" manifest:media-type="image/png"/>
  <manifest:file-entry manifest:full-path="Pictures/10000001000000AF0000000139DEDAC5.png" manifest:media-type="image/png"/>
  <manifest:file-entry manifest:full-path="Pictures/10000001000000460000000B0B73F462.png" manifest:media-type="image/png"/>
  <manifest:file-entry manifest:full-path="Pictures/10000001000000900000000D09CA998C.png" manifest:media-type="image/png"/>
  <manifest:file-entry manifest:full-path="Pictures/10000001000000B800000013402D6D80.png" manifest:media-type="image/png"/>
  <manifest:file-entry manifest:full-path="Pictures/10000001000000840000007752069C51.png" manifest:media-type="image/png"/>
  <manifest:file-entry manifest:full-path="Pictures/10000001000000B70000000C8BB901D2.png" manifest:media-type="image/png"/>
  <manifest:file-entry manifest:full-path="Pictures/100000010000040A0000000E1C058114.png" manifest:media-type="image/png"/>
  <manifest:file-entry manifest:full-path="Pictures/10000001000003E40000000D243117B6.png" manifest:media-type="image/png"/>
  <manifest:file-entry manifest:full-path="Pictures/10000001000000EB000000D463A43EBB.png" manifest:media-type="image/png"/>
  <manifest:file-entry manifest:full-path="Pictures/100000010000000300000004AF28756E.png" manifest:media-type="image/png"/>
  <manifest:file-entry manifest:full-path="Pictures/100000010000031900000462A9B59E82.png" manifest:media-type="image/png"/>
  <manifest:file-entry manifest:full-path="Pictures/100000010000007F00000015B0D5243E.png" manifest:media-type="image/png"/>
  <manifest:file-entry manifest:full-path="Pictures/10000001000003DE0000000DE14FC003.png" manifest:media-type="image/png"/>
  <manifest:file-entry manifest:full-path="Pictures/100000010000031900000462B29EC630.png" manifest:media-type="image/png"/>
  <manifest:file-entry manifest:full-path="Pictures/10000001000001DE00000022DEF48D71.png" manifest:media-type="image/png"/>
  <manifest:file-entry manifest:full-path="Pictures/100000010000027F000000853834306A.png" manifest:media-type="image/png"/>
  <manifest:file-entry manifest:full-path="Pictures/100000010000028200000025D5979FC0.png" manifest:media-type="image/png"/>
  <manifest:file-entry manifest:full-path="Pictures/10000001000000170000000F6D5ABDF4.png" manifest:media-type="image/png"/>
  <manifest:file-entry manifest:full-path="Pictures/100000010000004900000013EF861ED9.png" manifest:media-type="image/png"/>
  <manifest:file-entry manifest:full-path="Pictures/100000010000002200000005B0231D7E.png" manifest:media-type="image/png"/>
  <manifest:file-entry manifest:full-path="Pictures/10000001000002000000004A6F34E867.png" manifest:media-type="image/png"/>
  <manifest:file-entry manifest:full-path="Pictures/10000001000000A500000016A667A7BF.png" manifest:media-type="image/png"/>
  <manifest:file-entry manifest:full-path="Pictures/10000001000000A30000001690CE242C.png" manifest:media-type="image/png"/>
  <manifest:file-entry manifest:full-path="Pictures/10000001000003E40000000E1E3BE3E6.png" manifest:media-type="image/png"/>
  <manifest:file-entry manifest:full-path="Pictures/10000001000001F70000000E2661051F.png" manifest:media-type="image/png"/>
  <manifest:file-entry manifest:full-path="Pictures/10000001000000400000000B65353733.png" manifest:media-type="image/png"/>
  <manifest:file-entry manifest:full-path="Pictures/10000001000000400000000B421DB074.png" manifest:media-type="image/png"/>
  <manifest:file-entry manifest:full-path="Pictures/10000001000000F90000001105FFAB03.png" manifest:media-type="image/png"/>
  <manifest:file-entry manifest:full-path="Pictures/10000001000003F70000000DB34A4988.png" manifest:media-type="image/png"/>
  <manifest:file-entry manifest:full-path="Pictures/100000010000000E00000005B4190149.png" manifest:media-type="image/png"/>
  <manifest:file-entry manifest:full-path="Pictures/100000010000022B0000002474849A47.png" manifest:media-type="image/png"/>
  <manifest:file-entry manifest:full-path="Pictures/10000001000000130000000C5161F074.png" manifest:media-type="image/png"/>
  <manifest:file-entry manifest:full-path="Pictures/100000010000001800000004667646C9.png" manifest:media-type="image/png"/>
  <manifest:file-entry manifest:full-path="Pictures/1000000100000282000003E47812FE38.png" manifest:media-type="image/png"/>
  <manifest:file-entry manifest:full-path="Pictures/100000010000000200000004A65512E7.png" manifest:media-type="image/png"/>
  <manifest:file-entry manifest:full-path="Pictures/10000001000000040000000570B7B0DB.png" manifest:media-type="image/png"/>
  <manifest:file-entry manifest:full-path="Pictures/10000001000003E40000000EF844F26E.png" manifest:media-type="image/png"/>
  <manifest:file-entry manifest:full-path="Pictures/10000001000004020000000EC9A9CD4E.png" manifest:media-type="image/png"/>
  <manifest:file-entry manifest:full-path="Pictures/100000010000009900000026A14CA22C.png" manifest:media-type="image/png"/>
  <manifest:file-entry manifest:full-path="Pictures/10000001000000A9000000170C33B939.png" manifest:media-type="image/png"/>
  <manifest:file-entry manifest:full-path="Pictures/1000000100000003000000041966DD19.png" manifest:media-type="image/png"/>
  <manifest:file-entry manifest:full-path="Pictures/10000001000000C4000000902B12653D.png" manifest:media-type="image/png"/>
  <manifest:file-entry manifest:full-path="Pictures/100000010000031900000231102FDD33.png" manifest:media-type="image/png"/>
  <manifest:file-entry manifest:full-path="Pictures/10000001000003F70000000E7581D9E9.png" manifest:media-type="image/png"/>
  <manifest:file-entry manifest:full-path="Pictures/10000001000000600000000FCBB88C06.png" manifest:media-type="image/png"/>
  <manifest:file-entry manifest:full-path="Pictures/100000010000020C0000004BDD1A709B.png" manifest:media-type="image/png"/>
  <manifest:file-entry manifest:full-path="Pictures/10000001000001F2000000376206F6F1.png" manifest:media-type="image/png"/>
  <manifest:file-entry manifest:full-path="Pictures/10000001000000500000000FC76B240A.png" manifest:media-type="image/png"/>
  <manifest:file-entry manifest:full-path="Pictures/10000001000001300000000D2D0983B5.png" manifest:media-type="image/png"/>
  <manifest:file-entry manifest:full-path="Pictures/1000000100000166000000112FAF89AA.png" manifest:media-type="image/png"/>
  <manifest:file-entry manifest:full-path="Pictures/10000001000001F70000000E2740121E.png" manifest:media-type="image/png"/>
  <manifest:file-entry manifest:full-path="Pictures/10000001000000760000001438FE2E15.png" manifest:media-type="image/png"/>
  <manifest:file-entry manifest:full-path="Pictures/100000010000028200000009B6819ED2.png" manifest:media-type="image/png"/>
  <manifest:file-entry manifest:full-path="Pictures/100000010000041F00000025FE9F82E4.png" manifest:media-type="image/png"/>
  <manifest:file-entry manifest:full-path="Pictures/100000010000002A00000010F3013115.png" manifest:media-type="image/png"/>
  <manifest:file-entry manifest:full-path="Pictures/10000001000001060000001688B446E3.png" manifest:media-type="image/png"/>
  <manifest:file-entry manifest:full-path="Pictures/10000001000000B80000000C00EA2F60.png" manifest:media-type="image/png"/>
  <manifest:file-entry manifest:full-path="Pictures/100000010000001800000004BDFA9F9C.png" manifest:media-type="image/png"/>
  <manifest:file-entry manifest:full-path="Pictures/100000010000000A00000005CF77DBDF.png" manifest:media-type="image/png"/>
  <manifest:file-entry manifest:full-path="Pictures/10000001000000450000000B8460F831.png" manifest:media-type="image/png"/>
  <manifest:file-entry manifest:full-path="Pictures/1000000100000108000000097F5601B9.png" manifest:media-type="image/png"/>
  <manifest:file-entry manifest:full-path="Pictures/10000001000002420000002C8485D996.png" manifest:media-type="image/png"/>
  <manifest:file-entry manifest:full-path="Pictures/100000010000001000000005C192AE69.png" manifest:media-type="image/png"/>
  <manifest:file-entry manifest:full-path="Pictures/1000000100000097000000116F394FF7.png" manifest:media-type="image/png"/>
  <manifest:file-entry manifest:full-path="Pictures/10000001000002180000004D360DA9CE.png" manifest:media-type="image/png"/>
  <manifest:file-entry manifest:full-path="Pictures/10000001000000460000000AFA20A3FB.png" manifest:media-type="image/png"/>
  <manifest:file-entry manifest:full-path="Pictures/100000010000009D000000115D8CA14D.png" manifest:media-type="image/png"/>
  <manifest:file-entry manifest:full-path="Pictures/10000001000001E3000000177C6F4CF3.png" manifest:media-type="image/png"/>
  <manifest:file-entry manifest:full-path="Pictures/10000001000002090000004B2593D799.png" manifest:media-type="image/png"/>
  <manifest:file-entry manifest:full-path="Pictures/100000010000000200000004C56A23AE.png" manifest:media-type="image/png"/>
  <manifest:file-entry manifest:full-path="Pictures/100000010000020B0000000F3A2B12A9.png" manifest:media-type="image/png"/>
  <manifest:file-entry manifest:full-path="Pictures/10000001000002130000004C216FAE11.png" manifest:media-type="image/png"/>
  <manifest:file-entry manifest:full-path="Pictures/10000001000003F800000024D1EB5741.png" manifest:media-type="image/png"/>
  <manifest:file-entry manifest:full-path="Pictures/1000000100000111000000141DB7E607.png" manifest:media-type="image/png"/>
  <manifest:file-entry manifest:full-path="Pictures/10000001000003BF00000077FE1033C3.png" manifest:media-type="image/png"/>
  <manifest:file-entry manifest:full-path="Pictures/10000001000002150000000F452C72A6.png" manifest:media-type="image/png"/>
  <manifest:file-entry manifest:full-path="Pictures/100000010000004A0000001A386E6FEB.png" manifest:media-type="image/png"/>
  <manifest:file-entry manifest:full-path="Pictures/10000001000003E40000000DC7A1D2AA.png" manifest:media-type="image/png"/>
  <manifest:file-entry manifest:full-path="Pictures/10000001000001D800000010F994DAAB.png" manifest:media-type="image/png"/>
  <manifest:file-entry manifest:full-path="Pictures/100000010000001700000006DCEE4BD2.png" manifest:media-type="image/png"/>
  <manifest:file-entry manifest:full-path="Pictures/10000001000002790000002B03F1FA5B.png" manifest:media-type="image/png"/>
  <manifest:file-entry manifest:full-path="Pictures/10000001000000AE00000001F90C4907.png" manifest:media-type="image/png"/>
  <manifest:file-entry manifest:full-path="Pictures/100000010000001F00000004B608B576.png" manifest:media-type="image/png"/>
  <manifest:file-entry manifest:full-path="Pictures/10000001000000450000000A57A1DD05.png" manifest:media-type="image/png"/>
  <manifest:file-entry manifest:full-path="Pictures/100000010000040A0000000EC7CDF9B8.png" manifest:media-type="image/png"/>
  <manifest:file-entry manifest:full-path="Pictures/100000010000020B0000000E5A5F3C60.png" manifest:media-type="image/png"/>
  <manifest:file-entry manifest:full-path="Pictures/10000001000001D70000000F301BFEE6.png" manifest:media-type="image/png"/>
  <manifest:file-entry manifest:full-path="Pictures/100000010000040A0000000E9ED7AFB0.png" manifest:media-type="image/png"/>
  <manifest:file-entry manifest:full-path="Pictures/10000001000001F20000001D61C42021.png" manifest:media-type="image/png"/>
  <manifest:file-entry manifest:full-path="Pictures/10000001000002530000000F08A0D5DE.png" manifest:media-type="image/png"/>
  <manifest:file-entry manifest:full-path="Pictures/10000001000000960000001045EC26FC.png" manifest:media-type="image/png"/>
  <manifest:file-entry manifest:full-path="Pictures/10000001000003E000000023965FEF83.png" manifest:media-type="image/png"/>
  <manifest:file-entry manifest:full-path="Pictures/100000010000001F000000046CA4287B.png" manifest:media-type="image/png"/>
  <manifest:file-entry manifest:full-path="Pictures/100000010000008F0000000D11872991.png" manifest:media-type="image/png"/>
  <manifest:file-entry manifest:full-path="Pictures/100000010000025D00000029E094299A.png" manifest:media-type="image/png"/>
  <manifest:file-entry manifest:full-path="Pictures/10000001000003DE0000000DA599E66B.png" manifest:media-type="image/png"/>
  <manifest:file-entry manifest:full-path="Pictures/100000010000022F0000000ED22AC04D.png" manifest:media-type="image/png"/>
  <manifest:file-entry manifest:full-path="Pictures/10000001000001EF000000374851BF0D.png" manifest:media-type="image/png"/>
  <manifest:file-entry manifest:full-path="Pictures/1000000100000105000000136D66DA4E.png" manifest:media-type="image/png"/>
  <manifest:file-entry manifest:full-path="Pictures/100000010000009F00000015EE4A7FD4.png" manifest:media-type="image/png"/>
  <manifest:file-entry manifest:full-path="Pictures/10000001000000A40000000138C07BB3.png" manifest:media-type="image/png"/>
  <manifest:file-entry manifest:full-path="Pictures/10000001000000A000000011A7C85A6F.png" manifest:media-type="image/png"/>
  <manifest:file-entry manifest:full-path="Pictures/10000001000001F3000000484F8B45AA.png" manifest:media-type="image/png"/>
  <manifest:file-entry manifest:full-path="Pictures/10000001000000B70000000B07D9C1C2.png" manifest:media-type="image/png"/>
  <manifest:file-entry manifest:full-path="Pictures/10000001000000990000000D9199E5CF.png" manifest:media-type="image/png"/>
  <manifest:file-entry manifest:full-path="Pictures/10000001000002150000000F7B6C7D0D.png" manifest:media-type="image/png"/>
  <manifest:file-entry manifest:full-path="Pictures/10000001000002780000002C5BC097A7.png" manifest:media-type="image/png"/>
  <manifest:file-entry manifest:full-path="Pictures/100000010000041F0000000E51744F7C.png" manifest:media-type="image/png"/>
  <manifest:file-entry manifest:full-path="Pictures/10000001000000160000000465F5D81F.png" manifest:media-type="image/png"/>
  <manifest:file-entry manifest:full-path="Pictures/10000001000000450000000B71FCBF08.png" manifest:media-type="image/png"/>
  <manifest:file-entry manifest:full-path="Pictures/10000001000003BE00000077D3060A5F.png" manifest:media-type="image/png"/>
  <manifest:file-entry manifest:full-path="Pictures/100000010000020F0000003B70809EED.png" manifest:media-type="image/png"/>
  <manifest:file-entry manifest:full-path="Pictures/10000001000000400000000B94A44459.png" manifest:media-type="image/png"/>
  <manifest:file-entry manifest:full-path="Pictures/1000000100000018000000045FDA33B8.png" manifest:media-type="image/png"/>
  <manifest:file-entry manifest:full-path="Pictures/10000000000006290000000976B9EFE3.png" manifest:media-type="image/png"/>
  <manifest:file-entry manifest:full-path="Pictures/10000001000000260000000657D8CF73.png" manifest:media-type="image/png"/>
  <manifest:file-entry manifest:full-path="Pictures/10000001000003E40000000EAEA2660A.png" manifest:media-type="image/png"/>
  <manifest:file-entry manifest:full-path="Pictures/1000000100000020000000040F7E57A3.png" manifest:media-type="image/png"/>
  <manifest:file-entry manifest:full-path="Pictures/10000001000001FC0000001E7DAA4F90.png" manifest:media-type="image/png"/>
  <manifest:file-entry manifest:full-path="Pictures/100000010000003C0000000D98FDF4D4.png" manifest:media-type="image/png"/>
  <manifest:file-entry manifest:full-path="Pictures/10000001000001DA00000017A1422C95.png" manifest:media-type="image/png"/>
  <manifest:file-entry manifest:full-path="Pictures/100000010000001F00000004677C6C59.png" manifest:media-type="image/png"/>
  <manifest:file-entry manifest:full-path="Pictures/10000001000001A90000000EF5DEFFDD.png" manifest:media-type="image/png"/>
  <manifest:file-entry manifest:full-path="Pictures/100000010000007E00000018A080E5EE.png" manifest:media-type="image/png"/>
  <manifest:file-entry manifest:full-path="Pictures/10000001000000890000007B65EB5E14.png" manifest:media-type="image/png"/>
  <manifest:file-entry manifest:full-path="Pictures/10000001000000480000001A9326F72F.png" manifest:media-type="image/png"/>
  <manifest:file-entry manifest:full-path="Pictures/100000010000001800000004FBE9D5DF.png" manifest:media-type="image/png"/>
  <manifest:file-entry manifest:full-path="Pictures/100000010000001F00000004BC91A275.png" manifest:media-type="image/png"/>
  <manifest:file-entry manifest:full-path="Pictures/10000001000003E40000000EBE313B7D.png" manifest:media-type="image/png"/>
  <manifest:file-entry manifest:full-path="Pictures/10000001000000400000000A106FF88A.png" manifest:media-type="image/png"/>
  <manifest:file-entry manifest:full-path="Pictures/10000001000000960000000D0E65ACE3.png" manifest:media-type="image/png"/>
  <manifest:file-entry manifest:full-path="Pictures/10000001000000400000000B33B4B2BE.png" manifest:media-type="image/png"/>
  <manifest:file-entry manifest:full-path="Pictures/100000010000001F000000049BBCF16A.png" manifest:media-type="image/png"/>
  <manifest:file-entry manifest:full-path="Pictures/1000000100000056000000346B37D56A.png" manifest:media-type="image/png"/>
  <manifest:file-entry manifest:full-path="Pictures/10000001000000840000001701885DE7.png" manifest:media-type="image/png"/>
  <manifest:file-entry manifest:full-path="Pictures/1000000100000001000000049FC93483.png" manifest:media-type="image/png"/>
  <manifest:file-entry manifest:full-path="Pictures/100000010000005600000035BFB7FD95.png" manifest:media-type="image/png"/>
  <manifest:file-entry manifest:full-path="Pictures/10000001000000A400000026C2B2B740.png" manifest:media-type="image/png"/>
  <manifest:file-entry manifest:full-path="Pictures/10000001000000460000000A24116AD1.png" manifest:media-type="image/png"/>
  <manifest:file-entry manifest:full-path="Pictures/100000010000000200000004FAEFD8F3.png" manifest:media-type="image/png"/>
  <manifest:file-entry manifest:full-path="Pictures/100000010000003200000013428EEA4F.png" manifest:media-type="image/png"/>
  <manifest:file-entry manifest:full-path="Pictures/10000001000000030000000406C341BC.png" manifest:media-type="image/png"/>
  <manifest:file-entry manifest:full-path="Pictures/100000010000002000000004179AFCAD.png" manifest:media-type="image/png"/>
  <manifest:file-entry manifest:full-path="Pictures/1000000100000022000000047F77D96F.png" manifest:media-type="image/png"/>
  <manifest:file-entry manifest:full-path="Pictures/1000000100000003000000042B33CD76.png" manifest:media-type="image/png"/>
  <manifest:file-entry manifest:full-path="Pictures/10000001000000450000000B29C76717.png" manifest:media-type="image/png"/>
  <manifest:file-entry manifest:full-path="Pictures/100000010000006F00000015CCCBCCFE.png" manifest:media-type="image/png"/>
  <manifest:file-entry manifest:full-path="Pictures/10000001000000400000000904E7ACD2.png" manifest:media-type="image/png"/>
  <manifest:file-entry manifest:full-path="Pictures/100000010000021D0000004EEE473471.png" manifest:media-type="image/png"/>
  <manifest:file-entry manifest:full-path="Pictures/100000010000007600000018B088E044.png" manifest:media-type="image/png"/>
  <manifest:file-entry manifest:full-path="Pictures/10000001000000460000000BA978B83B.png" manifest:media-type="image/png"/>
  <manifest:file-entry manifest:full-path="Pictures/100000010000006D00000009F7804A87.png" manifest:media-type="image/png"/>
  <manifest:file-entry manifest:full-path="Pictures/10000001000000460000000B4E13DFE1.png" manifest:media-type="image/png"/>
  <manifest:file-entry manifest:full-path="Pictures/10000000000009180000019B2F5AA03B.png" manifest:media-type="image/png"/>
  <manifest:file-entry manifest:full-path="Pictures/1000000100000085000000184A07B288.png" manifest:media-type="image/png"/>
  <manifest:file-entry manifest:full-path="Pictures/10000001000000200000000494960EF2.png" manifest:media-type="image/png"/>
  <manifest:file-entry manifest:full-path="Pictures/100000010000001800000004DBD1F0C6.png" manifest:media-type="image/png"/>
  <manifest:file-entry manifest:full-path="Pictures/100000010000023E0000000E12E327EA.png" manifest:media-type="image/png"/>
  <manifest:file-entry manifest:full-path="Pictures/100000010000000300000004FA47F3AD.png" manifest:media-type="image/png"/>
  <manifest:file-entry manifest:full-path="Pictures/1000000100000003000000048BB6398C.png" manifest:media-type="image/png"/>
  <manifest:file-entry manifest:full-path="Pictures/10000001000000790000001778B82F50.png" manifest:media-type="image/png"/>
  <manifest:file-entry manifest:full-path="Pictures/100000010000002200000004DFAFECE8.png" manifest:media-type="image/png"/>
  <manifest:file-entry manifest:full-path="Pictures/100000010000009B00000011124ACEE0.png" manifest:media-type="image/png"/>
  <manifest:file-entry manifest:full-path="Pictures/10000001000000890000007C1AA9694F.png" manifest:media-type="image/png"/>
  <manifest:file-entry manifest:full-path="Pictures/10000001000001F40000000E50F138DA.png" manifest:media-type="image/png"/>
  <manifest:file-entry manifest:full-path="Pictures/10000001000000450000000B2556D9B3.png" manifest:media-type="image/png"/>
  <manifest:file-entry manifest:full-path="Pictures/1000000100000018000000048D3625B3.png" manifest:media-type="image/png"/>
  <manifest:file-entry manifest:full-path="Pictures/10000001000000450000000BD7D38AD3.png" manifest:media-type="image/png"/>
  <manifest:file-entry manifest:full-path="Pictures/100000010000011600000014E28A97CF.png" manifest:media-type="image/png"/>
  <manifest:file-entry manifest:full-path="Pictures/1000000100000020000000048F8912E9.png" manifest:media-type="image/png"/>
  <manifest:file-entry manifest:full-path="Pictures/100000010000004000000009CC125D2C.png" manifest:media-type="image/png"/>
  <manifest:file-entry manifest:full-path="Pictures/1000000100000001000000013B9E0B61.png" manifest:media-type="image/png"/>
  <manifest:file-entry manifest:full-path="Pictures/10000001000000020000000464A777A1.png" manifest:media-type="image/png"/>
  <manifest:file-entry manifest:full-path="Pictures/100000010000004A0000001A53075C89.png" manifest:media-type="image/png"/>
  <manifest:file-entry manifest:full-path="Pictures/10000001000003F70000000E32D012F6.png" manifest:media-type="image/png"/>
  <manifest:file-entry manifest:full-path="Pictures/10000001000003E40000000D0E1214F6.png" manifest:media-type="image/png"/>
  <manifest:file-entry manifest:full-path="Pictures/1000000100000022000000049809C4BF.png" manifest:media-type="image/png"/>
  <manifest:file-entry manifest:full-path="Pictures/10000001000000400000000A7F672DCC.png" manifest:media-type="image/png"/>
  <manifest:file-entry manifest:full-path="Pictures/1000000100000040000000090A4B4056.png" manifest:media-type="image/png"/>
  <manifest:file-entry manifest:full-path="Thumbnails/thumbnail.png" manifest:media-type="image/png"/>
  <manifest:file-entry manifest:full-path="Pictures/capa-render.jpg" manifest:media-type="image/jpeg"/>
</manifest:manifest>
</file>

<file path=content.xml><?xml version="1.0" encoding="utf-8"?>
<office:document-content xmlns:css3t="http://www.w3.org/TR/css3-text/" xmlns:grddl="http://www.w3.org/2003/g/data-view#" xmlns:xhtml="http://www.w3.org/1999/xhtml" xmlns:xsi="http://www.w3.org/2001/XMLSchema-instance" xmlns:xsd="http://www.w3.org/2001/XMLSchema" xmlns:office="urn:oasis:names:tc:opendocument:xmlns:office:1.0"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Verdana1" svg:font-family="Verdana" style:font-family-generic="system" style:font-pitch="variable"/>
  </office:font-face-decls>
  <office:automatic-styles>
    <style:style style:name="Table1" style:family="table">
      <style:table-properties style:width="5.6069in" fo:margin-left="0.9576in" fo:margin-top="0in" fo:margin-bottom="0in" table:align="left" style:writing-mode="page"/>
    </style:style>
    <style:style style:name="Table1.A" style:family="table-column">
      <style:table-column-properties style:column-width="0.8375in"/>
    </style:style>
    <style:style style:name="Table1.B" style:family="table-column">
      <style:table-column-properties style:column-width="1.2896in"/>
    </style:style>
    <style:style style:name="Table1.C" style:family="table-column">
      <style:table-column-properties style:column-width="1.6958in"/>
    </style:style>
    <style:style style:name="Table1.D" style:family="table-column">
      <style:table-column-properties style:column-width="1.0438in"/>
    </style:style>
    <style:style style:name="Table1.E" style:family="table-column">
      <style:table-column-properties style:column-width="0.7403in"/>
    </style:style>
    <style:style style:name="Table1.1" style:family="table-row">
      <style:table-row-properties style:min-row-height="0.1111in" fo:keep-together="auto"/>
    </style:style>
    <style:style style:name="Table1.A1" style:family="table-cell">
      <style:table-cell-properties fo:padding="0in" fo:border="none"/>
    </style:style>
    <style:style style:name="Table1.2" style:family="table-row">
      <style:table-row-properties style:min-row-height="0.134in" fo:keep-together="auto"/>
    </style:style>
    <style:style style:name="Table1.3" style:family="table-row">
      <style:table-row-properties style:min-row-height="0.1347in" fo:keep-together="auto"/>
    </style:style>
    <style:style style:name="Table1.4" style:family="table-row">
      <style:table-row-properties style:min-row-height="0.1368in" fo:keep-together="auto"/>
    </style:style>
    <style:style style:name="Table1.5" style:family="table-row">
      <style:table-row-properties style:min-row-height="0.116in" fo:keep-together="auto"/>
    </style:style>
    <style:style style:name="Table2" style:family="table">
      <style:table-properties style:width="5.6111in" fo:margin-left="0.9521in" fo:margin-top="0in" fo:margin-bottom="0in" table:align="left" style:writing-mode="page"/>
    </style:style>
    <style:style style:name="Table2.A" style:family="table-column">
      <style:table-column-properties style:column-width="0.5743in"/>
    </style:style>
    <style:style style:name="Table2.B" style:family="table-column">
      <style:table-column-properties style:column-width="1.8354in"/>
    </style:style>
    <style:style style:name="Table2.C" style:family="table-column">
      <style:table-column-properties style:column-width="1.4181in"/>
    </style:style>
    <style:style style:name="Table2.D" style:family="table-column">
      <style:table-column-properties style:column-width="1.0222in"/>
    </style:style>
    <style:style style:name="Table2.E" style:family="table-column">
      <style:table-column-properties style:column-width="0.7611in"/>
    </style:style>
    <style:style style:name="Table2.1" style:family="table-row">
      <style:table-row-properties style:min-row-height="0.1139in" fo:keep-together="auto"/>
    </style:style>
    <style:style style:name="Table2.A1" style:family="table-cell">
      <style:table-cell-properties fo:padding="0in" fo:border="none"/>
    </style:style>
    <style:style style:name="Table2.2" style:family="table-row">
      <style:table-row-properties style:min-row-height="0.1361in" fo:keep-together="auto"/>
    </style:style>
    <style:style style:name="Table2.3" style:family="table-row">
      <style:table-row-properties style:min-row-height="0.1333in" fo:keep-together="auto"/>
    </style:style>
    <style:style style:name="Table2.6" style:family="table-row">
      <style:table-row-properties style:min-row-height="0.1326in" fo:keep-together="auto"/>
    </style:style>
    <style:style style:name="Table2.7" style:family="table-row">
      <style:table-row-properties style:min-row-height="0.1354in" fo:keep-together="auto"/>
    </style:style>
    <style:style style:name="Table2.8" style:family="table-row">
      <style:table-row-properties style:min-row-height="0.1347in" fo:keep-together="auto"/>
    </style:style>
    <style:style style:name="Table2.9" style:family="table-row">
      <style:table-row-properties style:min-row-height="0.1368in" fo:keep-together="auto"/>
    </style:style>
    <style:style style:name="Table2.10" style:family="table-row">
      <style:table-row-properties style:min-row-height="0.1125in" fo:keep-together="auto"/>
    </style:style>
    <style:style style:name="Table3" style:family="table">
      <style:table-properties style:width="5.6201in" fo:margin-left="0.9576in" fo:margin-top="0in" fo:margin-bottom="0in" table:align="left" style:writing-mode="page"/>
    </style:style>
    <style:style style:name="Table3.A" style:family="table-column">
      <style:table-column-properties style:column-width="0.8368in"/>
    </style:style>
    <style:style style:name="Table3.B" style:family="table-column">
      <style:table-column-properties style:column-width="1.2903in"/>
    </style:style>
    <style:style style:name="Table3.C" style:family="table-column">
      <style:table-column-properties style:column-width="1.6958in"/>
    </style:style>
    <style:style style:name="Table3.D" style:family="table-column">
      <style:table-column-properties style:column-width="1.0431in"/>
    </style:style>
    <style:style style:name="Table3.E" style:family="table-column">
      <style:table-column-properties style:column-width="0.7542in"/>
    </style:style>
    <style:style style:name="Table3.1" style:family="table-row">
      <style:table-row-properties style:min-row-height="0.1146in" fo:keep-together="auto"/>
    </style:style>
    <style:style style:name="Table3.A1" style:family="table-cell">
      <style:table-cell-properties fo:padding="0in" fo:border="none"/>
    </style:style>
    <style:style style:name="Table3.2" style:family="table-row">
      <style:table-row-properties style:min-row-height="0.1333in" fo:keep-together="auto"/>
    </style:style>
    <style:style style:name="Table3.3" style:family="table-row">
      <style:table-row-properties style:min-row-height="0.1313in" fo:keep-together="auto"/>
    </style:style>
    <style:style style:name="Table3.4" style:family="table-row">
      <style:table-row-properties style:min-row-height="0.134in" fo:keep-together="auto"/>
    </style:style>
    <style:style style:name="Table3.5" style:family="table-row">
      <style:table-row-properties style:min-row-height="0.1368in" fo:keep-together="auto"/>
    </style:style>
    <style:style style:name="Table3.6" style:family="table-row">
      <style:table-row-properties style:min-row-height="0.1347in" fo:keep-together="auto"/>
    </style:style>
    <style:style style:name="Table4" style:family="table">
      <style:table-properties style:width="5.6201in" fo:margin-left="0.9576in" fo:margin-top="0in" fo:margin-bottom="0in" table:align="left" style:writing-mode="page"/>
    </style:style>
    <style:style style:name="Table4.A" style:family="table-column">
      <style:table-column-properties style:column-width="0.8507in"/>
    </style:style>
    <style:style style:name="Table4.B" style:family="table-column">
      <style:table-column-properties style:column-width="1.2799in"/>
    </style:style>
    <style:style style:name="Table4.C" style:family="table-column">
      <style:table-column-properties style:column-width="1.6917in"/>
    </style:style>
    <style:style style:name="Table4.D" style:family="table-column">
      <style:table-column-properties style:column-width="1.0222in"/>
    </style:style>
    <style:style style:name="Table4.E" style:family="table-column">
      <style:table-column-properties style:column-width="0.7757in"/>
    </style:style>
    <style:style style:name="Table4.1" style:family="table-row">
      <style:table-row-properties style:min-row-height="0.1146in" fo:keep-together="auto"/>
    </style:style>
    <style:style style:name="Table4.A1" style:family="table-cell">
      <style:table-cell-properties fo:padding="0in" fo:border="none"/>
    </style:style>
    <style:style style:name="Table4.2" style:family="table-row">
      <style:table-row-properties style:min-row-height="0.1354in" fo:keep-together="auto"/>
    </style:style>
    <style:style style:name="Table4.3" style:family="table-row">
      <style:table-row-properties style:min-row-height="0.1333in" fo:keep-together="auto"/>
    </style:style>
    <style:style style:name="Table4.4" style:family="table-row">
      <style:table-row-properties style:min-row-height="0.116in" fo:keep-together="auto"/>
    </style:style>
    <style:style style:name="Table5" style:family="table">
      <style:table-properties style:width="5.6076in" fo:margin-left="0.9576in" fo:margin-top="0in" fo:margin-bottom="0in" table:align="left" style:writing-mode="page"/>
    </style:style>
    <style:style style:name="Table5.A" style:family="table-column">
      <style:table-column-properties style:column-width="0.8368in"/>
    </style:style>
    <style:style style:name="Table5.B" style:family="table-column">
      <style:table-column-properties style:column-width="1.2972in"/>
    </style:style>
    <style:style style:name="Table5.C" style:family="table-column">
      <style:table-column-properties style:column-width="1.6903in"/>
    </style:style>
    <style:style style:name="Table5.D" style:family="table-column">
      <style:table-column-properties style:column-width="1.0208in"/>
    </style:style>
    <style:style style:name="Table5.E" style:family="table-column">
      <style:table-column-properties style:column-width="0.7625in"/>
    </style:style>
    <style:style style:name="Table5.1" style:family="table-row">
      <style:table-row-properties style:min-row-height="0.1167in" fo:keep-together="auto"/>
    </style:style>
    <style:style style:name="Table5.A1" style:family="table-cell">
      <style:table-cell-properties fo:padding="0in" fo:border="none"/>
    </style:style>
    <style:style style:name="Table5.2" style:family="table-row">
      <style:table-row-properties style:min-row-height="0.1368in" fo:keep-together="auto"/>
    </style:style>
    <style:style style:name="Table5.3" style:family="table-row">
      <style:table-row-properties style:min-row-height="0.1347in" fo:keep-together="auto"/>
    </style:style>
    <style:style style:name="Table5.4" style:family="table-row">
      <style:table-row-properties style:min-row-height="0.1146in" fo:keep-together="auto"/>
    </style:style>
    <style:style style:name="Table6" style:family="table">
      <style:table-properties style:width="5.6035in" fo:margin-left="0.9583in" fo:margin-top="0in" fo:margin-bottom="0in" table:align="left" style:writing-mode="page"/>
    </style:style>
    <style:style style:name="Table6.A" style:family="table-column">
      <style:table-column-properties style:column-width="0.8354in"/>
    </style:style>
    <style:style style:name="Table6.B" style:family="table-column">
      <style:table-column-properties style:column-width="1.2938in"/>
    </style:style>
    <style:style style:name="Table6.C" style:family="table-column">
      <style:table-column-properties style:column-width="1.6924in"/>
    </style:style>
    <style:style style:name="Table6.D" style:family="table-column">
      <style:table-column-properties style:column-width="1.0208in"/>
    </style:style>
    <style:style style:name="Table6.E" style:family="table-column">
      <style:table-column-properties style:column-width="0.7611in"/>
    </style:style>
    <style:style style:name="Table6.1" style:family="table-row">
      <style:table-row-properties style:min-row-height="0.1167in" fo:keep-together="auto"/>
    </style:style>
    <style:style style:name="Table6.A1" style:family="table-cell">
      <style:table-cell-properties fo:padding="0in" fo:border="none"/>
    </style:style>
    <style:style style:name="Table6.2" style:family="table-row">
      <style:table-row-properties style:min-row-height="0.1368in" fo:keep-together="auto"/>
    </style:style>
    <style:style style:name="Table6.3" style:family="table-row">
      <style:table-row-properties style:min-row-height="0.1347in" fo:keep-together="auto"/>
    </style:style>
    <style:style style:name="Table6.4" style:family="table-row">
      <style:table-row-properties style:min-row-height="0.1146in" fo:keep-together="auto"/>
    </style:style>
    <style:style style:name="Table7" style:family="table">
      <style:table-properties style:width="5.666in" fo:margin-left="0.9257in" fo:margin-top="0in" fo:margin-bottom="0in" table:align="left" style:writing-mode="page"/>
    </style:style>
    <style:style style:name="Table7.A" style:family="table-column">
      <style:table-column-properties style:column-width="0.85in"/>
    </style:style>
    <style:style style:name="Table7.B" style:family="table-column">
      <style:table-column-properties style:column-width="1.3069in"/>
    </style:style>
    <style:style style:name="Table7.C" style:family="table-column">
      <style:table-column-properties style:column-width="2.1458in"/>
    </style:style>
    <style:style style:name="Table7.D" style:family="table-column">
      <style:table-column-properties style:column-width="0.5924in"/>
    </style:style>
    <style:style style:name="Table7.E" style:family="table-column">
      <style:table-column-properties style:column-width="0.7708in"/>
    </style:style>
    <style:style style:name="Table7.1" style:family="table-row">
      <style:table-row-properties style:min-row-height="0.1125in" fo:keep-together="auto"/>
    </style:style>
    <style:style style:name="Table7.A1" style:family="table-cell">
      <style:table-cell-properties fo:padding="0in" fo:border="none"/>
    </style:style>
    <style:style style:name="Table7.2" style:family="table-row">
      <style:table-row-properties style:min-row-height="0.1333in" fo:keep-together="auto"/>
    </style:style>
    <style:style style:name="Table7.3" style:family="table-row">
      <style:table-row-properties style:min-row-height="0.1347in" fo:keep-together="auto"/>
    </style:style>
    <style:style style:name="Table7.4" style:family="table-row">
      <style:table-row-properties style:min-row-height="0.1368in" fo:keep-together="auto"/>
    </style:style>
    <style:style style:name="Table7.9" style:family="table-row">
      <style:table-row-properties style:min-row-height="0.1174in" fo:keep-together="auto"/>
    </style:style>
    <style:style style:name="Table8" style:family="table">
      <style:table-properties style:width="5.6458in" fo:margin-left="0.9375in" fo:margin-top="0in" fo:margin-bottom="0in" table:align="left" style:writing-mode="page"/>
    </style:style>
    <style:style style:name="Table8.A" style:family="table-column">
      <style:table-column-properties style:column-width="0.8382in"/>
    </style:style>
    <style:style style:name="Table8.B" style:family="table-column">
      <style:table-column-properties style:column-width="1.3049in"/>
    </style:style>
    <style:style style:name="Table8.C" style:family="table-column">
      <style:table-column-properties style:column-width="1.7063in"/>
    </style:style>
    <style:style style:name="Table8.D" style:family="table-column">
      <style:table-column-properties style:column-width="1.0347in"/>
    </style:style>
    <style:style style:name="Table8.E" style:family="table-column">
      <style:table-column-properties style:column-width="0.7618in"/>
    </style:style>
    <style:style style:name="Table8.1" style:family="table-row">
      <style:table-row-properties style:min-row-height="0.1146in" fo:keep-together="auto"/>
    </style:style>
    <style:style style:name="Table8.A1" style:family="table-cell">
      <style:table-cell-properties fo:padding="0in" fo:border="none"/>
    </style:style>
    <style:style style:name="Table8.2" style:family="table-row">
      <style:table-row-properties style:min-row-height="0.1347in" fo:keep-together="auto"/>
    </style:style>
    <style:style style:name="Table8.3" style:family="table-row">
      <style:table-row-properties style:min-row-height="0.1368in" fo:keep-together="auto"/>
    </style:style>
    <style:style style:name="Table8.4" style:family="table-row">
      <style:table-row-properties style:min-row-height="0.1382in" fo:keep-together="auto"/>
    </style:style>
    <style:style style:name="Table9" style:family="table">
      <style:table-properties style:width="5.6431in" fo:margin-left="0.9375in" fo:margin-top="0in" fo:margin-bottom="0in" table:align="left" style:writing-mode="page"/>
    </style:style>
    <style:style style:name="Table9.A" style:family="table-column">
      <style:table-column-properties style:column-width="0.8375in"/>
    </style:style>
    <style:style style:name="Table9.B" style:family="table-column">
      <style:table-column-properties style:column-width="1.3035in"/>
    </style:style>
    <style:style style:name="Table9.C" style:family="table-column">
      <style:table-column-properties style:column-width="1.7104in"/>
    </style:style>
    <style:style style:name="Table9.D" style:family="table-column">
      <style:table-column-properties style:column-width="1.0514in"/>
    </style:style>
    <style:style style:name="Table9.E" style:family="table-column">
      <style:table-column-properties style:column-width="0.7403in"/>
    </style:style>
    <style:style style:name="Table9.1" style:family="table-row">
      <style:table-row-properties style:min-row-height="0.1146in" fo:keep-together="auto"/>
    </style:style>
    <style:style style:name="Table9.A1" style:family="table-cell">
      <style:table-cell-properties fo:padding="0in" fo:border="none"/>
    </style:style>
    <style:style style:name="Table9.2" style:family="table-row">
      <style:table-row-properties style:min-row-height="0.1368in" fo:keep-together="auto"/>
    </style:style>
    <style:style style:name="Table10" style:family="table">
      <style:table-properties style:width="5.6618in" fo:margin-left="0.9257in" fo:margin-top="0in" fo:margin-bottom="0in" table:align="left" style:writing-mode="page"/>
    </style:style>
    <style:style style:name="Table10.A" style:family="table-column">
      <style:table-column-properties style:column-width="0.8486in"/>
    </style:style>
    <style:style style:name="Table10.B" style:family="table-column">
      <style:table-column-properties style:column-width="1.5021in"/>
    </style:style>
    <style:style style:name="Table10.C" style:family="table-column">
      <style:table-column-properties style:column-width="1.5146in"/>
    </style:style>
    <style:style style:name="Table10.D" style:family="table-column">
      <style:table-column-properties style:column-width="1.0306in"/>
    </style:style>
    <style:style style:name="Table10.E" style:family="table-column">
      <style:table-column-properties style:column-width="0.766in"/>
    </style:style>
    <style:style style:name="Table10.1" style:family="table-row">
      <style:table-row-properties style:min-row-height="0.116in" fo:keep-together="auto"/>
    </style:style>
    <style:style style:name="Table10.A1" style:family="table-cell">
      <style:table-cell-properties fo:padding="0in" fo:border="none"/>
    </style:style>
    <style:style style:name="Table10.2" style:family="table-row">
      <style:table-row-properties style:min-row-height="0.1347in" fo:keep-together="auto"/>
    </style:style>
    <style:style style:name="Table10.4" style:family="table-row">
      <style:table-row-properties style:min-row-height="0.1368in" fo:keep-together="auto"/>
    </style:style>
    <style:style style:name="Table11" style:family="table">
      <style:table-properties style:width="5.6458in" fo:margin-left="0.9375in" fo:margin-top="0in" fo:margin-bottom="0in" table:align="left" style:writing-mode="page"/>
    </style:style>
    <style:style style:name="Table11.A" style:family="table-column">
      <style:table-column-properties style:column-width="0.8361in"/>
    </style:style>
    <style:style style:name="Table11.B" style:family="table-column">
      <style:table-column-properties style:column-width="1.3069in"/>
    </style:style>
    <style:style style:name="Table11.C" style:family="table-column">
      <style:table-column-properties style:column-width="1.7063in"/>
    </style:style>
    <style:style style:name="Table11.D" style:family="table-column">
      <style:table-column-properties style:column-width="1.0326in"/>
    </style:style>
    <style:style style:name="Table11.E" style:family="table-column">
      <style:table-column-properties style:column-width="0.7639in"/>
    </style:style>
    <style:style style:name="Table11.1" style:family="table-row">
      <style:table-row-properties style:min-row-height="0.1174in" fo:keep-together="auto"/>
    </style:style>
    <style:style style:name="Table11.A1" style:family="table-cell">
      <style:table-cell-properties fo:padding="0in" fo:border="none"/>
    </style:style>
    <style:style style:name="Table11.2" style:family="table-row">
      <style:table-row-properties style:min-row-height="0.1368in" fo:keep-together="auto"/>
    </style:style>
    <style:style style:name="Table11.4" style:family="table-row">
      <style:table-row-properties style:min-row-height="0.1146in" fo:keep-together="auto"/>
    </style:style>
    <style:style style:name="Table12" style:family="table">
      <style:table-properties style:width="5.6458in" fo:margin-left="0.9375in" fo:margin-top="0in" fo:margin-bottom="0in" table:align="left" style:writing-mode="page"/>
    </style:style>
    <style:style style:name="Table12.A" style:family="table-column">
      <style:table-column-properties style:column-width="0.8382in"/>
    </style:style>
    <style:style style:name="Table12.B" style:family="table-column">
      <style:table-column-properties style:column-width="1.3021in"/>
    </style:style>
    <style:style style:name="Table12.C" style:family="table-column">
      <style:table-column-properties style:column-width="1.7118in"/>
    </style:style>
    <style:style style:name="Table12.D" style:family="table-column">
      <style:table-column-properties style:column-width="1.0326in"/>
    </style:style>
    <style:style style:name="Table12.E" style:family="table-column">
      <style:table-column-properties style:column-width="0.7611in"/>
    </style:style>
    <style:style style:name="Table12.1" style:family="table-row">
      <style:table-row-properties style:min-row-height="0.1146in" fo:keep-together="auto"/>
    </style:style>
    <style:style style:name="Table12.A1" style:family="table-cell">
      <style:table-cell-properties fo:padding="0in" fo:border="none"/>
    </style:style>
    <style:style style:name="Table12.2" style:family="table-row">
      <style:table-row-properties style:min-row-height="0.1382in" fo:keep-together="auto"/>
    </style:style>
    <style:style style:name="Table12.3" style:family="table-row">
      <style:table-row-properties style:min-row-height="0.1368in" fo:keep-together="auto"/>
    </style:style>
    <style:style style:name="Table12.4" style:family="table-row">
      <style:table-row-properties style:min-row-height="0.1125in" fo:keep-together="auto"/>
    </style:style>
    <style:style style:name="Table13" style:family="table">
      <style:table-properties style:width="5.4785in" fo:margin-left="1.0208in" fo:margin-top="0in" fo:margin-bottom="0in" table:align="left" style:writing-mode="page"/>
    </style:style>
    <style:style style:name="Table13.A" style:family="table-column">
      <style:table-column-properties style:column-width="0.8174in"/>
    </style:style>
    <style:style style:name="Table13.B" style:family="table-column">
      <style:table-column-properties style:column-width="1.2604in"/>
    </style:style>
    <style:style style:name="Table13.C" style:family="table-column">
      <style:table-column-properties style:column-width="1.6583in"/>
    </style:style>
    <style:style style:name="Table13.D" style:family="table-column">
      <style:table-column-properties style:column-width="0.9972in"/>
    </style:style>
    <style:style style:name="Table13.E" style:family="table-column">
      <style:table-column-properties style:column-width="0.7451in"/>
    </style:style>
    <style:style style:name="Table13.1" style:family="table-row">
      <style:table-row-properties style:min-row-height="0.1111in" fo:keep-together="auto"/>
    </style:style>
    <style:style style:name="Table13.A1" style:family="table-cell">
      <style:table-cell-properties fo:padding="0in" fo:border="none"/>
    </style:style>
    <style:style style:name="Table13.2" style:family="table-row">
      <style:table-row-properties style:min-row-height="0.1306in" fo:keep-together="auto"/>
    </style:style>
    <style:style style:name="Table13.3" style:family="table-row">
      <style:table-row-properties style:min-row-height="0.1333in" fo:keep-together="auto"/>
    </style:style>
    <style:style style:name="Table13.4" style:family="table-row">
      <style:table-row-properties style:min-row-height="0.1313in" fo:keep-together="auto"/>
    </style:style>
    <style:style style:name="Table13.5" style:family="table-row">
      <style:table-row-properties style:min-row-height="0.1125in" fo:keep-together="auto"/>
    </style:style>
    <style:style style:name="Table14" style:family="table">
      <style:table-properties style:width="5.4799in" fo:margin-left="1.0208in" fo:margin-top="0in" fo:margin-bottom="0in" table:align="left" style:writing-mode="page"/>
    </style:style>
    <style:style style:name="Table14.A" style:family="table-column">
      <style:table-column-properties style:column-width="0.8194in"/>
    </style:style>
    <style:style style:name="Table14.B" style:family="table-column">
      <style:table-column-properties style:column-width="1.2618in"/>
    </style:style>
    <style:style style:name="Table14.C" style:family="table-column">
      <style:table-column-properties style:column-width="1.6556in"/>
    </style:style>
    <style:style style:name="Table14.D" style:family="table-column">
      <style:table-column-properties style:column-width="1.0208in"/>
    </style:style>
    <style:style style:name="Table14.E" style:family="table-column">
      <style:table-column-properties style:column-width="0.7222in"/>
    </style:style>
    <style:style style:name="Table14.1" style:family="table-row">
      <style:table-row-properties style:min-row-height="0.1118in" fo:keep-together="auto"/>
    </style:style>
    <style:style style:name="Table14.A1" style:family="table-cell">
      <style:table-cell-properties fo:padding="0in" fo:border="none"/>
    </style:style>
    <style:style style:name="Table14.2" style:family="table-row">
      <style:table-row-properties style:min-row-height="0.1333in" fo:keep-together="auto"/>
    </style:style>
    <style:style style:name="Table14.3" style:family="table-row">
      <style:table-row-properties style:min-row-height="0.1313in" fo:keep-together="auto"/>
    </style:style>
    <style:style style:name="Table14.4" style:family="table-row">
      <style:table-row-properties style:min-row-height="0.1125in" fo:keep-together="auto"/>
    </style:style>
    <style:style style:name="Table15" style:family="table">
      <style:table-properties style:width="5.4785in" fo:margin-left="1.0208in" fo:margin-top="0in" fo:margin-bottom="0in" table:align="left" style:writing-mode="page"/>
    </style:style>
    <style:style style:name="Table15.A" style:family="table-column">
      <style:table-column-properties style:column-width="0.8174in"/>
    </style:style>
    <style:style style:name="Table15.B" style:family="table-column">
      <style:table-column-properties style:column-width="1.2639in"/>
    </style:style>
    <style:style style:name="Table15.C" style:family="table-column">
      <style:table-column-properties style:column-width="1.6549in"/>
    </style:style>
    <style:style style:name="Table15.D" style:family="table-column">
      <style:table-column-properties style:column-width="0.9972in"/>
    </style:style>
    <style:style style:name="Table15.E" style:family="table-column">
      <style:table-column-properties style:column-width="0.7451in"/>
    </style:style>
    <style:style style:name="Table15.1" style:family="table-row">
      <style:table-row-properties style:min-row-height="0.1111in" fo:keep-together="auto"/>
    </style:style>
    <style:style style:name="Table15.A1" style:family="table-cell">
      <style:table-cell-properties fo:padding="0in" fo:border="none"/>
    </style:style>
    <style:style style:name="Table15.2" style:family="table-row">
      <style:table-row-properties style:min-row-height="0.1285in" fo:keep-together="auto"/>
    </style:style>
    <style:style style:name="Table15.3" style:family="table-row">
      <style:table-row-properties style:min-row-height="0.1319in" fo:keep-together="auto"/>
    </style:style>
    <style:style style:name="Table15.4" style:family="table-row">
      <style:table-row-properties style:min-row-height="0.1333in" fo:keep-together="auto"/>
    </style:style>
    <style:style style:name="Table15.5" style:family="table-row">
      <style:table-row-properties style:min-row-height="0.1299in" fo:keep-together="auto"/>
    </style:style>
    <style:style style:name="Table15.6" style:family="table-row">
      <style:table-row-properties style:min-row-height="0.1146in" fo:keep-together="auto"/>
    </style:style>
    <style:style style:name="Table16" style:family="table">
      <style:table-properties style:width="5.4799in" fo:margin-left="1.0208in" fo:margin-top="0in" fo:margin-bottom="0in" table:align="left" style:writing-mode="page"/>
    </style:style>
    <style:style style:name="Table16.A" style:family="table-column">
      <style:table-column-properties style:column-width="0.8181in"/>
    </style:style>
    <style:style style:name="Table16.B" style:family="table-column">
      <style:table-column-properties style:column-width="1.2597in"/>
    </style:style>
    <style:style style:name="Table16.C" style:family="table-column">
      <style:table-column-properties style:column-width="1.6583in"/>
    </style:style>
    <style:style style:name="Table16.D" style:family="table-column">
      <style:table-column-properties style:column-width="1in"/>
    </style:style>
    <style:style style:name="Table16.E" style:family="table-column">
      <style:table-column-properties style:column-width="0.7438in"/>
    </style:style>
    <style:style style:name="Table16.1" style:family="table-row">
      <style:table-row-properties style:min-row-height="0.1132in" fo:keep-together="auto"/>
    </style:style>
    <style:style style:name="Table16.A1" style:family="table-cell">
      <style:table-cell-properties fo:padding="0in" fo:border="none"/>
    </style:style>
    <style:style style:name="Table16.2" style:family="table-row">
      <style:table-row-properties style:min-row-height="0.1319in" fo:keep-together="auto"/>
    </style:style>
    <style:style style:name="Table16.3" style:family="table-row">
      <style:table-row-properties style:min-row-height="0.1333in" fo:keep-together="auto"/>
    </style:style>
    <style:style style:name="Table16.4" style:family="table-row">
      <style:table-row-properties style:min-row-height="0.1299in" fo:keep-together="auto"/>
    </style:style>
    <style:style style:name="Table16.5" style:family="table-row">
      <style:table-row-properties style:min-row-height="0.1146in" fo:keep-together="auto"/>
    </style:style>
    <style:style style:name="Table17" style:family="table">
      <style:table-properties style:width="5.4736in" fo:margin-left="1.0208in" fo:margin-top="0in" fo:margin-bottom="0in" table:align="left" style:writing-mode="page"/>
    </style:style>
    <style:style style:name="Table17.A" style:family="table-column">
      <style:table-column-properties style:column-width="0.8181in"/>
    </style:style>
    <style:style style:name="Table17.B" style:family="table-column">
      <style:table-column-properties style:column-width="1.2667in"/>
    </style:style>
    <style:style style:name="Table17.C" style:family="table-column">
      <style:table-column-properties style:column-width="1.6521in"/>
    </style:style>
    <style:style style:name="Table17.D" style:family="table-column">
      <style:table-column-properties style:column-width="1.0188in"/>
    </style:style>
    <style:style style:name="Table17.E" style:family="table-column">
      <style:table-column-properties style:column-width="0.7181in"/>
    </style:style>
    <style:style style:name="Table17.1" style:family="table-row">
      <style:table-row-properties style:min-row-height="0.1153in" fo:keep-together="auto"/>
    </style:style>
    <style:style style:name="Table17.A1" style:family="table-cell">
      <style:table-cell-properties fo:padding="0in" fo:border="none"/>
    </style:style>
    <style:style style:name="Table17.2" style:family="table-row">
      <style:table-row-properties style:min-row-height="0.1333in" fo:keep-together="auto"/>
    </style:style>
    <style:style style:name="Table17.3" style:family="table-row">
      <style:table-row-properties style:min-row-height="0.1111in" fo:keep-together="auto"/>
    </style:style>
    <style:style style:name="Table18" style:family="table">
      <style:table-properties style:width="5.4771in" fo:margin-left="1.0208in" fo:margin-top="0in" fo:margin-bottom="0in" table:align="left" style:writing-mode="page"/>
    </style:style>
    <style:style style:name="Table18.A" style:family="table-column">
      <style:table-column-properties style:column-width="0.8181in"/>
    </style:style>
    <style:style style:name="Table18.B" style:family="table-column">
      <style:table-column-properties style:column-width="1.2729in"/>
    </style:style>
    <style:style style:name="Table18.C" style:family="table-column">
      <style:table-column-properties style:column-width="1.6438in"/>
    </style:style>
    <style:style style:name="Table18.D" style:family="table-column">
      <style:table-column-properties style:column-width="1.0188in"/>
    </style:style>
    <style:style style:name="Table18.E" style:family="table-column">
      <style:table-column-properties style:column-width="0.7236in"/>
    </style:style>
    <style:style style:name="Table18.1" style:family="table-row">
      <style:table-row-properties style:min-row-height="0.1132in" fo:keep-together="auto"/>
    </style:style>
    <style:style style:name="Table18.A1" style:family="table-cell">
      <style:table-cell-properties fo:padding="0in" fo:border="none"/>
    </style:style>
    <style:style style:name="Table18.2" style:family="table-row">
      <style:table-row-properties style:min-row-height="0.1319in" fo:keep-together="auto"/>
    </style:style>
    <style:style style:name="Table18.3" style:family="table-row">
      <style:table-row-properties style:min-row-height="0.1299in" fo:keep-together="auto"/>
    </style:style>
    <style:style style:name="Table18.4" style:family="table-row">
      <style:table-row-properties style:min-row-height="0.1333in" fo:keep-together="auto"/>
    </style:style>
    <style:style style:name="Table18.5" style:family="table-row">
      <style:table-row-properties style:min-row-height="0.1146in" fo:keep-together="auto"/>
    </style:style>
    <style:style style:name="Table19" style:family="table">
      <style:table-properties style:width="5.4778in" fo:margin-left="1.0167in" fo:margin-top="0in" fo:margin-bottom="0in" table:align="left" style:writing-mode="page"/>
    </style:style>
    <style:style style:name="Table19.A" style:family="table-column">
      <style:table-column-properties style:column-width="1.0708in"/>
    </style:style>
    <style:style style:name="Table19.B" style:family="table-column">
      <style:table-column-properties style:column-width="1.4729in"/>
    </style:style>
    <style:style style:name="Table19.C" style:family="table-column">
      <style:table-column-properties style:column-width="1.1958in"/>
    </style:style>
    <style:style style:name="Table19.D" style:family="table-column">
      <style:table-column-properties style:column-width="0.9979in"/>
    </style:style>
    <style:style style:name="Table19.E" style:family="table-column">
      <style:table-column-properties style:column-width="0.7403in"/>
    </style:style>
    <style:style style:name="Table19.1" style:family="table-row">
      <style:table-row-properties style:min-row-height="0.1153in" fo:keep-together="auto"/>
    </style:style>
    <style:style style:name="Table19.A1" style:family="table-cell">
      <style:table-cell-properties fo:padding="0in" fo:border="none"/>
    </style:style>
    <style:style style:name="Table19.2" style:family="table-row">
      <style:table-row-properties style:min-row-height="0.1313in" fo:keep-together="auto"/>
    </style:style>
    <style:style style:name="Table19.3" style:family="table-row">
      <style:table-row-properties style:min-row-height="0.2618in" fo:keep-together="auto"/>
    </style:style>
    <style:style style:name="Table19.4" style:family="table-row">
      <style:table-row-properties style:min-row-height="0.1146in" fo:keep-together="auto"/>
    </style:style>
    <style:style style:name="Table20" style:family="table">
      <style:table-properties style:width="4.9549in" fo:margin-left="1.291in" fo:margin-top="0in" fo:margin-bottom="0in" table:align="left" style:writing-mode="page"/>
    </style:style>
    <style:style style:name="Table20.A" style:family="table-column">
      <style:table-column-properties style:column-width="0.4368in"/>
    </style:style>
    <style:style style:name="Table20.B" style:family="table-column">
      <style:table-column-properties style:column-width="0.9896in"/>
    </style:style>
    <style:style style:name="Table20.C" style:family="table-column">
      <style:table-column-properties style:column-width="0.7319in"/>
    </style:style>
    <style:style style:name="Table20.D" style:family="table-column">
      <style:table-column-properties style:column-width="0.4306in"/>
    </style:style>
    <style:style style:name="Table20.E" style:family="table-column">
      <style:table-column-properties style:column-width="0.4118in"/>
    </style:style>
    <style:style style:name="Table20.G" style:family="table-column">
      <style:table-column-properties style:column-width="0.5778in"/>
    </style:style>
    <style:style style:name="Table20.H" style:family="table-column">
      <style:table-column-properties style:column-width="0.4431in"/>
    </style:style>
    <style:style style:name="Table20.I" style:family="table-column">
      <style:table-column-properties style:column-width="0.4965in"/>
    </style:style>
    <style:style style:name="Table20.1" style:family="table-row">
      <style:table-row-properties style:min-row-height="0.1764in" fo:keep-together="auto"/>
    </style:style>
    <style:style style:name="Table20.A1" style:family="table-cell">
      <style:table-cell-properties fo:background-color="#999999" fo:padding-left="0.0035in" fo:padding-right="0.0035in" fo:padding-top="0in" fo:padding-bottom="0in" fo:border="0.5pt solid #000000">
        <style:background-image/>
      </style:table-cell-properties>
    </style:style>
    <style:style style:name="Table20.2" style:family="table-row">
      <style:table-row-properties style:min-row-height="0.2479in" fo:keep-together="auto"/>
    </style:style>
    <style:style style:name="Table20.A2" style:family="table-cell">
      <style:table-cell-properties fo:padding-left="0.0035in" fo:padding-right="0.0035in" fo:padding-top="0in" fo:padding-bottom="0in" fo:border="0.5pt solid #000000"/>
    </style:style>
    <style:style style:name="Table20.B2" style:family="table-cell">
      <style:table-cell-properties fo:padding-left="0.0035in" fo:padding-right="0.0035in" fo:padding-top="0in" fo:padding-bottom="0in" fo:border="0.5pt solid #000000"/>
    </style:style>
    <style:style style:name="Table20.C2" style:family="table-cell">
      <style:table-cell-properties fo:padding-left="0.0035in" fo:padding-right="0.0035in" fo:padding-top="0in" fo:padding-bottom="0in" fo:border="0.5pt solid #000000"/>
    </style:style>
    <style:style style:name="Table20.D2" style:family="table-cell">
      <style:table-cell-properties fo:padding-left="0.0035in" fo:padding-right="0.0035in" fo:padding-top="0in" fo:padding-bottom="0in" fo:border="0.5pt solid #000000"/>
    </style:style>
    <style:style style:name="Table20.E2" style:family="table-cell">
      <style:table-cell-properties fo:padding-left="0.0035in" fo:padding-right="0.0035in" fo:padding-top="0in" fo:padding-bottom="0in" fo:border="0.5pt solid #000000"/>
    </style:style>
    <style:style style:name="Table20.F2" style:family="table-cell">
      <style:table-cell-properties fo:padding-left="0.0035in" fo:padding-right="0.0035in" fo:padding-top="0in" fo:padding-bottom="0in" fo:border="0.5pt solid #000000"/>
    </style:style>
    <style:style style:name="Table20.G2" style:family="table-cell">
      <style:table-cell-properties fo:padding-left="0.0035in" fo:padding-right="0.0035in" fo:padding-top="0in" fo:padding-bottom="0in" fo:border="0.5pt solid #000000"/>
    </style:style>
    <style:style style:name="Table20.H2" style:family="table-cell">
      <style:table-cell-properties fo:padding-left="0.0035in" fo:padding-right="0.0035in" fo:padding-top="0in" fo:padding-bottom="0in" fo:border="0.5pt solid #000000"/>
    </style:style>
    <style:style style:name="Table20.I2" style:family="table-cell">
      <style:table-cell-properties fo:padding-left="0.0035in" fo:padding-right="0.0035in" fo:padding-top="0in" fo:padding-bottom="0in" fo:border="0.5pt solid #000000"/>
    </style:style>
    <style:style style:name="Table20.3" style:family="table-row">
      <style:table-row-properties style:min-row-height="0.3542in" fo:keep-together="auto"/>
    </style:style>
    <style:style style:name="Table20.A3" style:family="table-cell">
      <style:table-cell-properties fo:padding-left="0.0035in" fo:padding-right="0.0035in" fo:padding-top="0in" fo:padding-bottom="0in" fo:border="0.5pt solid #000000"/>
    </style:style>
    <style:style style:name="Table20.B3" style:family="table-cell">
      <style:table-cell-properties fo:padding-left="0.0035in" fo:padding-right="0.0035in" fo:padding-top="0in" fo:padding-bottom="0in" fo:border="0.5pt solid #000000"/>
    </style:style>
    <style:style style:name="Table20.C3" style:family="table-cell">
      <style:table-cell-properties fo:padding-left="0.0035in" fo:padding-right="0.0035in" fo:padding-top="0in" fo:padding-bottom="0in" fo:border="0.5pt solid #000000"/>
    </style:style>
    <style:style style:name="Table20.D3" style:family="table-cell">
      <style:table-cell-properties fo:padding-left="0.0035in" fo:padding-right="0.0035in" fo:padding-top="0in" fo:padding-bottom="0in" fo:border="0.5pt solid #000000"/>
    </style:style>
    <style:style style:name="Table20.E3" style:family="table-cell">
      <style:table-cell-properties fo:padding-left="0.0035in" fo:padding-right="0.0035in" fo:padding-top="0in" fo:padding-bottom="0in" fo:border="0.5pt solid #000000"/>
    </style:style>
    <style:style style:name="Table20.F3" style:family="table-cell">
      <style:table-cell-properties fo:padding-left="0.0035in" fo:padding-right="0.0035in" fo:padding-top="0in" fo:padding-bottom="0in" fo:border="0.5pt solid #000000"/>
    </style:style>
    <style:style style:name="Table20.G3" style:family="table-cell">
      <style:table-cell-properties fo:padding-left="0.0035in" fo:padding-right="0.0035in" fo:padding-top="0in" fo:padding-bottom="0in" fo:border="0.5pt solid #000000"/>
    </style:style>
    <style:style style:name="Table20.H3" style:family="table-cell">
      <style:table-cell-properties fo:padding-left="0.0035in" fo:padding-right="0.0035in" fo:padding-top="0in" fo:padding-bottom="0in" fo:border="0.5pt solid #000000"/>
    </style:style>
    <style:style style:name="Table20.I3" style:family="table-cell">
      <style:table-cell-properties fo:padding-left="0.0035in" fo:padding-right="0.0035in" fo:padding-top="0in" fo:padding-bottom="0in" fo:border="0.5pt solid #000000"/>
    </style:style>
    <style:style style:name="Table20.4" style:family="table-row">
      <style:table-row-properties style:min-row-height="0.2444in" fo:keep-together="auto"/>
    </style:style>
    <style:style style:name="Table20.A4" style:family="table-cell">
      <style:table-cell-properties fo:padding-left="0.0035in" fo:padding-right="0.0035in" fo:padding-top="0in" fo:padding-bottom="0in" fo:border="0.5pt solid #000000"/>
    </style:style>
    <style:style style:name="Table20.B4" style:family="table-cell">
      <style:table-cell-properties fo:padding-left="0.0035in" fo:padding-right="0.0035in" fo:padding-top="0in" fo:padding-bottom="0in" fo:border="0.5pt solid #000000"/>
    </style:style>
    <style:style style:name="Table20.C4" style:family="table-cell">
      <style:table-cell-properties fo:padding-left="0.0035in" fo:padding-right="0.0035in" fo:padding-top="0in" fo:padding-bottom="0in" fo:border="0.5pt solid #000000"/>
    </style:style>
    <style:style style:name="Table20.D4" style:family="table-cell">
      <style:table-cell-properties fo:padding-left="0.0035in" fo:padding-right="0.0035in" fo:padding-top="0in" fo:padding-bottom="0in" fo:border="0.5pt solid #000000"/>
    </style:style>
    <style:style style:name="Table20.E4" style:family="table-cell">
      <style:table-cell-properties fo:padding-left="0.0035in" fo:padding-right="0.0035in" fo:padding-top="0in" fo:padding-bottom="0in" fo:border="0.5pt solid #000000"/>
    </style:style>
    <style:style style:name="Table20.F4" style:family="table-cell">
      <style:table-cell-properties fo:padding-left="0.0035in" fo:padding-right="0.0035in" fo:padding-top="0in" fo:padding-bottom="0in" fo:border="0.5pt solid #000000"/>
    </style:style>
    <style:style style:name="Table20.G4" style:family="table-cell">
      <style:table-cell-properties fo:padding-left="0.0035in" fo:padding-right="0.0035in" fo:padding-top="0in" fo:padding-bottom="0in" fo:border="0.5pt solid #000000"/>
    </style:style>
    <style:style style:name="Table20.H4" style:family="table-cell">
      <style:table-cell-properties fo:padding-left="0.0035in" fo:padding-right="0.0035in" fo:padding-top="0in" fo:padding-bottom="0in" fo:border="0.5pt solid #000000"/>
    </style:style>
    <style:style style:name="Table20.I4" style:family="table-cell">
      <style:table-cell-properties fo:padding-left="0.0035in" fo:padding-right="0.0035in" fo:padding-top="0in" fo:padding-bottom="0in" fo:border="0.5pt solid #000000"/>
    </style:style>
    <style:style style:name="Table20.A5" style:family="table-cell">
      <style:table-cell-properties fo:padding-left="0.0035in" fo:padding-right="0.0035in" fo:padding-top="0in" fo:padding-bottom="0in" fo:border="0.5pt solid #000000"/>
    </style:style>
    <style:style style:name="Table20.B5" style:family="table-cell">
      <style:table-cell-properties fo:padding-left="0.0035in" fo:padding-right="0.0035in" fo:padding-top="0in" fo:padding-bottom="0in" fo:border="0.5pt solid #000000"/>
    </style:style>
    <style:style style:name="Table20.C5" style:family="table-cell">
      <style:table-cell-properties fo:padding-left="0.0035in" fo:padding-right="0.0035in" fo:padding-top="0in" fo:padding-bottom="0in" fo:border="0.5pt solid #000000"/>
    </style:style>
    <style:style style:name="Table20.D5" style:family="table-cell">
      <style:table-cell-properties fo:padding-left="0.0035in" fo:padding-right="0.0035in" fo:padding-top="0in" fo:padding-bottom="0in" fo:border="0.5pt solid #000000"/>
    </style:style>
    <style:style style:name="Table20.E5" style:family="table-cell">
      <style:table-cell-properties fo:padding-left="0.0035in" fo:padding-right="0.0035in" fo:padding-top="0in" fo:padding-bottom="0in" fo:border="0.5pt solid #000000"/>
    </style:style>
    <style:style style:name="Table20.F5" style:family="table-cell">
      <style:table-cell-properties fo:padding-left="0.0035in" fo:padding-right="0.0035in" fo:padding-top="0in" fo:padding-bottom="0in" fo:border="0.5pt solid #000000"/>
    </style:style>
    <style:style style:name="Table20.G5" style:family="table-cell">
      <style:table-cell-properties fo:padding-left="0.0035in" fo:padding-right="0.0035in" fo:padding-top="0in" fo:padding-bottom="0in" fo:border="0.5pt solid #000000"/>
    </style:style>
    <style:style style:name="Table20.H5" style:family="table-cell">
      <style:table-cell-properties fo:padding-left="0.0035in" fo:padding-right="0.0035in" fo:padding-top="0in" fo:padding-bottom="0in" fo:border="0.5pt solid #000000"/>
    </style:style>
    <style:style style:name="Table20.I5" style:family="table-cell">
      <style:table-cell-properties fo:padding-left="0.0035in" fo:padding-right="0.0035in" fo:padding-top="0in" fo:padding-bottom="0in" fo:border="0.5pt solid #000000"/>
    </style:style>
    <style:style style:name="Table20.6" style:family="table-row">
      <style:table-row-properties style:min-row-height="0.2431in" fo:keep-together="auto"/>
    </style:style>
    <style:style style:name="Table20.A6" style:family="table-cell">
      <style:table-cell-properties fo:padding-left="0.0035in" fo:padding-right="0.0035in" fo:padding-top="0in" fo:padding-bottom="0in" fo:border="0.5pt solid #000000"/>
    </style:style>
    <style:style style:name="Table20.B6" style:family="table-cell">
      <style:table-cell-properties fo:padding-left="0.0035in" fo:padding-right="0.0035in" fo:padding-top="0in" fo:padding-bottom="0in" fo:border="0.5pt solid #000000"/>
    </style:style>
    <style:style style:name="Table20.C6" style:family="table-cell">
      <style:table-cell-properties fo:padding-left="0.0035in" fo:padding-right="0.0035in" fo:padding-top="0in" fo:padding-bottom="0in" fo:border="0.5pt solid #000000"/>
    </style:style>
    <style:style style:name="Table20.D6" style:family="table-cell">
      <style:table-cell-properties fo:padding-left="0.0035in" fo:padding-right="0.0035in" fo:padding-top="0in" fo:padding-bottom="0in" fo:border="0.5pt solid #000000"/>
    </style:style>
    <style:style style:name="Table20.E6" style:family="table-cell">
      <style:table-cell-properties fo:padding-left="0.0035in" fo:padding-right="0.0035in" fo:padding-top="0in" fo:padding-bottom="0in" fo:border="0.5pt solid #000000"/>
    </style:style>
    <style:style style:name="Table20.F6" style:family="table-cell">
      <style:table-cell-properties fo:padding-left="0.0035in" fo:padding-right="0.0035in" fo:padding-top="0in" fo:padding-bottom="0in" fo:border="0.5pt solid #000000"/>
    </style:style>
    <style:style style:name="Table20.G6" style:family="table-cell">
      <style:table-cell-properties fo:padding-left="0.0035in" fo:padding-right="0.0035in" fo:padding-top="0in" fo:padding-bottom="0in" fo:border="0.5pt solid #000000"/>
    </style:style>
    <style:style style:name="Table20.H6" style:family="table-cell">
      <style:table-cell-properties fo:padding-left="0.0035in" fo:padding-right="0.0035in" fo:padding-top="0in" fo:padding-bottom="0in" fo:border="0.5pt solid #000000"/>
    </style:style>
    <style:style style:name="Table20.I6" style:family="table-cell">
      <style:table-cell-properties fo:padding-left="0.0035in" fo:padding-right="0.0035in" fo:padding-top="0in" fo:padding-bottom="0in" fo:border="0.5pt solid #000000"/>
    </style:style>
    <style:style style:name="Table20.A7" style:family="table-cell">
      <style:table-cell-properties fo:padding-left="0.0035in" fo:padding-right="0.0035in" fo:padding-top="0in" fo:padding-bottom="0in" fo:border="0.5pt solid #000000"/>
    </style:style>
    <style:style style:name="Table20.B7" style:family="table-cell">
      <style:table-cell-properties fo:padding-left="0.0035in" fo:padding-right="0.0035in" fo:padding-top="0in" fo:padding-bottom="0in" fo:border="0.5pt solid #000000"/>
    </style:style>
    <style:style style:name="Table20.C7" style:family="table-cell">
      <style:table-cell-properties fo:padding-left="0.0035in" fo:padding-right="0.0035in" fo:padding-top="0in" fo:padding-bottom="0in" fo:border="0.5pt solid #000000"/>
    </style:style>
    <style:style style:name="Table20.D7" style:family="table-cell">
      <style:table-cell-properties fo:padding-left="0.0035in" fo:padding-right="0.0035in" fo:padding-top="0in" fo:padding-bottom="0in" fo:border="0.5pt solid #000000"/>
    </style:style>
    <style:style style:name="Table20.E7" style:family="table-cell">
      <style:table-cell-properties fo:padding-left="0.0035in" fo:padding-right="0.0035in" fo:padding-top="0in" fo:padding-bottom="0in" fo:border="0.5pt solid #000000"/>
    </style:style>
    <style:style style:name="Table20.F7" style:family="table-cell">
      <style:table-cell-properties fo:padding-left="0.0035in" fo:padding-right="0.0035in" fo:padding-top="0in" fo:padding-bottom="0in" fo:border="0.5pt solid #000000"/>
    </style:style>
    <style:style style:name="Table20.G7" style:family="table-cell">
      <style:table-cell-properties fo:padding-left="0.0035in" fo:padding-right="0.0035in" fo:padding-top="0in" fo:padding-bottom="0in" fo:border="0.5pt solid #000000"/>
    </style:style>
    <style:style style:name="Table20.H7" style:family="table-cell">
      <style:table-cell-properties fo:padding-left="0.0035in" fo:padding-right="0.0035in" fo:padding-top="0in" fo:padding-bottom="0in" fo:border="0.5pt solid #000000"/>
    </style:style>
    <style:style style:name="Table20.I7" style:family="table-cell">
      <style:table-cell-properties fo:padding-left="0.0035in" fo:padding-right="0.0035in" fo:padding-top="0in" fo:padding-bottom="0in" fo:border="0.5pt solid #000000"/>
    </style:style>
    <style:style style:name="Table20.8" style:family="table-row">
      <style:table-row-properties style:min-row-height="0.2417in" fo:keep-together="auto"/>
    </style:style>
    <style:style style:name="Table20.A8" style:family="table-cell">
      <style:table-cell-properties fo:padding-left="0.0035in" fo:padding-right="0.0035in" fo:padding-top="0in" fo:padding-bottom="0in" fo:border="0.5pt solid #000000"/>
    </style:style>
    <style:style style:name="Table20.B8" style:family="table-cell">
      <style:table-cell-properties fo:padding-left="0.0035in" fo:padding-right="0.0035in" fo:padding-top="0in" fo:padding-bottom="0in" fo:border="0.5pt solid #000000"/>
    </style:style>
    <style:style style:name="Table20.C8" style:family="table-cell">
      <style:table-cell-properties fo:padding-left="0.0035in" fo:padding-right="0.0035in" fo:padding-top="0in" fo:padding-bottom="0in" fo:border="0.5pt solid #000000"/>
    </style:style>
    <style:style style:name="Table20.D8" style:family="table-cell">
      <style:table-cell-properties fo:padding-left="0.0035in" fo:padding-right="0.0035in" fo:padding-top="0in" fo:padding-bottom="0in" fo:border="0.5pt solid #000000"/>
    </style:style>
    <style:style style:name="Table20.E8" style:family="table-cell">
      <style:table-cell-properties fo:padding-left="0.0035in" fo:padding-right="0.0035in" fo:padding-top="0in" fo:padding-bottom="0in" fo:border="0.5pt solid #000000"/>
    </style:style>
    <style:style style:name="Table20.F8" style:family="table-cell">
      <style:table-cell-properties fo:padding-left="0.0035in" fo:padding-right="0.0035in" fo:padding-top="0in" fo:padding-bottom="0in" fo:border="0.5pt solid #000000"/>
    </style:style>
    <style:style style:name="Table20.G8" style:family="table-cell">
      <style:table-cell-properties fo:padding-left="0.0035in" fo:padding-right="0.0035in" fo:padding-top="0in" fo:padding-bottom="0in" fo:border="0.5pt solid #000000"/>
    </style:style>
    <style:style style:name="Table20.H8" style:family="table-cell">
      <style:table-cell-properties fo:padding-left="0.0035in" fo:padding-right="0.0035in" fo:padding-top="0in" fo:padding-bottom="0in" fo:border="0.5pt solid #000000"/>
    </style:style>
    <style:style style:name="Table20.I8" style:family="table-cell">
      <style:table-cell-properties fo:padding-left="0.0035in" fo:padding-right="0.0035in" fo:padding-top="0in" fo:padding-bottom="0in" fo:border="0.5pt solid #000000"/>
    </style:style>
    <style:style style:name="Table20.9" style:family="table-row">
      <style:table-row-properties style:min-row-height="0.3556in" fo:keep-together="auto"/>
    </style:style>
    <style:style style:name="Table20.A9" style:family="table-cell">
      <style:table-cell-properties fo:padding-left="0.0035in" fo:padding-right="0.0035in" fo:padding-top="0in" fo:padding-bottom="0in" fo:border="0.5pt solid #000000"/>
    </style:style>
    <style:style style:name="Table20.B9" style:family="table-cell">
      <style:table-cell-properties fo:padding-left="0.0035in" fo:padding-right="0.0035in" fo:padding-top="0in" fo:padding-bottom="0in" fo:border="0.5pt solid #000000"/>
    </style:style>
    <style:style style:name="Table20.C9" style:family="table-cell">
      <style:table-cell-properties fo:padding-left="0.0035in" fo:padding-right="0.0035in" fo:padding-top="0in" fo:padding-bottom="0in" fo:border="0.5pt solid #000000"/>
    </style:style>
    <style:style style:name="Table20.D9" style:family="table-cell">
      <style:table-cell-properties fo:padding-left="0.0035in" fo:padding-right="0.0035in" fo:padding-top="0in" fo:padding-bottom="0in" fo:border="0.5pt solid #000000"/>
    </style:style>
    <style:style style:name="Table20.E9" style:family="table-cell">
      <style:table-cell-properties fo:padding-left="0.0035in" fo:padding-right="0.0035in" fo:padding-top="0in" fo:padding-bottom="0in" fo:border="0.5pt solid #000000"/>
    </style:style>
    <style:style style:name="Table20.F9" style:family="table-cell">
      <style:table-cell-properties fo:padding-left="0.0035in" fo:padding-right="0.0035in" fo:padding-top="0in" fo:padding-bottom="0in" fo:border="0.5pt solid #000000"/>
    </style:style>
    <style:style style:name="Table20.G9" style:family="table-cell">
      <style:table-cell-properties fo:padding-left="0.0035in" fo:padding-right="0.0035in" fo:padding-top="0in" fo:padding-bottom="0in" fo:border="0.5pt solid #000000"/>
    </style:style>
    <style:style style:name="Table20.H9" style:family="table-cell">
      <style:table-cell-properties fo:padding-left="0.0035in" fo:padding-right="0.0035in" fo:padding-top="0in" fo:padding-bottom="0in" fo:border="0.5pt solid #000000"/>
    </style:style>
    <style:style style:name="Table20.I9" style:family="table-cell">
      <style:table-cell-properties fo:padding-left="0.0035in" fo:padding-right="0.0035in" fo:padding-top="0in" fo:padding-bottom="0in" fo:border="0.5pt solid #000000"/>
    </style:style>
    <style:style style:name="Table20.A10" style:family="table-cell">
      <style:table-cell-properties fo:padding-left="0.0035in" fo:padding-right="0.0035in" fo:padding-top="0in" fo:padding-bottom="0in" fo:border="0.5pt solid #000000"/>
    </style:style>
    <style:style style:name="Table20.B10" style:family="table-cell">
      <style:table-cell-properties fo:padding-left="0.0035in" fo:padding-right="0.0035in" fo:padding-top="0in" fo:padding-bottom="0in" fo:border="0.5pt solid #000000"/>
    </style:style>
    <style:style style:name="Table20.C10" style:family="table-cell">
      <style:table-cell-properties fo:padding-left="0.0035in" fo:padding-right="0.0035in" fo:padding-top="0in" fo:padding-bottom="0in" fo:border="0.5pt solid #000000"/>
    </style:style>
    <style:style style:name="Table20.D10" style:family="table-cell">
      <style:table-cell-properties fo:padding-left="0.0035in" fo:padding-right="0.0035in" fo:padding-top="0in" fo:padding-bottom="0in" fo:border="0.5pt solid #000000"/>
    </style:style>
    <style:style style:name="Table20.E10" style:family="table-cell">
      <style:table-cell-properties fo:padding-left="0.0035in" fo:padding-right="0.0035in" fo:padding-top="0in" fo:padding-bottom="0in" fo:border="0.5pt solid #000000"/>
    </style:style>
    <style:style style:name="Table20.F10" style:family="table-cell">
      <style:table-cell-properties fo:padding-left="0.0035in" fo:padding-right="0.0035in" fo:padding-top="0in" fo:padding-bottom="0in" fo:border="0.5pt solid #000000"/>
    </style:style>
    <style:style style:name="Table20.G10" style:family="table-cell">
      <style:table-cell-properties fo:padding-left="0.0035in" fo:padding-right="0.0035in" fo:padding-top="0in" fo:padding-bottom="0in" fo:border="0.5pt solid #000000"/>
    </style:style>
    <style:style style:name="Table20.H10" style:family="table-cell">
      <style:table-cell-properties fo:padding-left="0.0035in" fo:padding-right="0.0035in" fo:padding-top="0in" fo:padding-bottom="0in" fo:border="0.5pt solid #000000"/>
    </style:style>
    <style:style style:name="Table20.I10" style:family="table-cell">
      <style:table-cell-properties fo:padding-left="0.0035in" fo:padding-right="0.0035in" fo:padding-top="0in" fo:padding-bottom="0in" fo:border="0.5pt solid #000000"/>
    </style:style>
    <style:style style:name="Table20.A11" style:family="table-cell">
      <style:table-cell-properties fo:padding-left="0.0035in" fo:padding-right="0.0035in" fo:padding-top="0in" fo:padding-bottom="0in" fo:border="0.5pt solid #000000"/>
    </style:style>
    <style:style style:name="Table20.B11" style:family="table-cell">
      <style:table-cell-properties fo:padding-left="0.0035in" fo:padding-right="0.0035in" fo:padding-top="0in" fo:padding-bottom="0in" fo:border="0.5pt solid #000000"/>
    </style:style>
    <style:style style:name="Table20.C11" style:family="table-cell">
      <style:table-cell-properties fo:padding-left="0.0035in" fo:padding-right="0.0035in" fo:padding-top="0in" fo:padding-bottom="0in" fo:border="0.5pt solid #000000"/>
    </style:style>
    <style:style style:name="Table20.D11" style:family="table-cell">
      <style:table-cell-properties fo:padding-left="0.0035in" fo:padding-right="0.0035in" fo:padding-top="0in" fo:padding-bottom="0in" fo:border="0.5pt solid #000000"/>
    </style:style>
    <style:style style:name="Table20.E11" style:family="table-cell">
      <style:table-cell-properties fo:padding-left="0.0035in" fo:padding-right="0.0035in" fo:padding-top="0in" fo:padding-bottom="0in" fo:border="0.5pt solid #000000"/>
    </style:style>
    <style:style style:name="Table20.F11" style:family="table-cell">
      <style:table-cell-properties fo:padding-left="0.0035in" fo:padding-right="0.0035in" fo:padding-top="0in" fo:padding-bottom="0in" fo:border="0.5pt solid #000000"/>
    </style:style>
    <style:style style:name="Table20.G11" style:family="table-cell">
      <style:table-cell-properties fo:padding-left="0.0035in" fo:padding-right="0.0035in" fo:padding-top="0in" fo:padding-bottom="0in" fo:border="0.5pt solid #000000"/>
    </style:style>
    <style:style style:name="Table20.H11" style:family="table-cell">
      <style:table-cell-properties fo:padding-left="0.0035in" fo:padding-right="0.0035in" fo:padding-top="0in" fo:padding-bottom="0in" fo:border="0.5pt solid #000000"/>
    </style:style>
    <style:style style:name="Table20.I11" style:family="table-cell">
      <style:table-cell-properties fo:padding-left="0.0035in" fo:padding-right="0.0035in" fo:padding-top="0in" fo:padding-bottom="0in" fo:border="0.5pt solid #000000"/>
    </style:style>
    <style:style style:name="Table20.A12" style:family="table-cell">
      <style:table-cell-properties fo:padding-left="0.0035in" fo:padding-right="0.0035in" fo:padding-top="0in" fo:padding-bottom="0in" fo:border="0.5pt solid #000000"/>
    </style:style>
    <style:style style:name="Table20.B12" style:family="table-cell">
      <style:table-cell-properties fo:padding-left="0.0035in" fo:padding-right="0.0035in" fo:padding-top="0in" fo:padding-bottom="0in" fo:border="0.5pt solid #000000"/>
    </style:style>
    <style:style style:name="Table20.C12" style:family="table-cell">
      <style:table-cell-properties fo:padding-left="0.0035in" fo:padding-right="0.0035in" fo:padding-top="0in" fo:padding-bottom="0in" fo:border="0.5pt solid #000000"/>
    </style:style>
    <style:style style:name="Table20.D12" style:family="table-cell">
      <style:table-cell-properties fo:padding-left="0.0035in" fo:padding-right="0.0035in" fo:padding-top="0in" fo:padding-bottom="0in" fo:border="0.5pt solid #000000"/>
    </style:style>
    <style:style style:name="Table20.E12" style:family="table-cell">
      <style:table-cell-properties fo:padding-left="0.0035in" fo:padding-right="0.0035in" fo:padding-top="0in" fo:padding-bottom="0in" fo:border="0.5pt solid #000000"/>
    </style:style>
    <style:style style:name="Table20.F12" style:family="table-cell">
      <style:table-cell-properties fo:padding-left="0.0035in" fo:padding-right="0.0035in" fo:padding-top="0in" fo:padding-bottom="0in" fo:border="0.5pt solid #000000"/>
    </style:style>
    <style:style style:name="Table20.G12" style:family="table-cell">
      <style:table-cell-properties fo:padding-left="0.0035in" fo:padding-right="0.0035in" fo:padding-top="0in" fo:padding-bottom="0in" fo:border="0.5pt solid #000000"/>
    </style:style>
    <style:style style:name="Table20.H12" style:family="table-cell">
      <style:table-cell-properties fo:padding-left="0.0035in" fo:padding-right="0.0035in" fo:padding-top="0in" fo:padding-bottom="0in" fo:border="0.5pt solid #000000"/>
    </style:style>
    <style:style style:name="Table20.I12" style:family="table-cell">
      <style:table-cell-properties fo:padding-left="0.0035in" fo:padding-right="0.0035in" fo:padding-top="0in" fo:padding-bottom="0in" fo:border="0.5pt solid #000000"/>
    </style:style>
    <style:style style:name="Table21" style:family="table">
      <style:table-properties style:width="4.2889in" fo:margin-left="1.5972in" fo:margin-top="0in" fo:margin-bottom="0in" table:align="left" style:writing-mode="page"/>
    </style:style>
    <style:style style:name="Table21.A" style:family="table-column">
      <style:table-column-properties style:column-width="0.6903in"/>
    </style:style>
    <style:style style:name="Table21.B" style:family="table-column">
      <style:table-column-properties style:column-width="0.8986in"/>
    </style:style>
    <style:style style:name="Table21.C" style:family="table-column">
      <style:table-column-properties style:column-width="2.0729in"/>
    </style:style>
    <style:style style:name="Table21.D" style:family="table-column">
      <style:table-column-properties style:column-width="0.6271in"/>
    </style:style>
    <style:style style:name="Table21.1" style:family="table-row">
      <style:table-row-properties style:min-row-height="0.2722in" fo:keep-together="auto"/>
    </style:style>
    <style:style style:name="Table21.A1" style:family="table-cell">
      <style:table-cell-properties fo:padding-left="0.0035in" fo:padding-right="0.0035in" fo:padding-top="0in" fo:padding-bottom="0in" fo:border="0.5pt solid #000000"/>
    </style:style>
    <style:style style:name="Table21.2" style:family="table-row">
      <style:table-row-properties style:min-row-height="1.3in" fo:keep-together="auto"/>
    </style:style>
    <style:style style:name="Table22" style:family="table">
      <style:table-properties style:width="4.3861in" fo:margin-left="1.5944in" fo:margin-top="0in" fo:margin-bottom="0in" table:align="left" style:writing-mode="page"/>
    </style:style>
    <style:style style:name="Table22.A" style:family="table-column">
      <style:table-column-properties style:column-width="0.8306in"/>
    </style:style>
    <style:style style:name="Table22.B" style:family="table-column">
      <style:table-column-properties style:column-width="1.6528in"/>
    </style:style>
    <style:style style:name="Table22.C" style:family="table-column">
      <style:table-column-properties style:column-width="0.9438in"/>
    </style:style>
    <style:style style:name="Table22.D" style:family="table-column">
      <style:table-column-properties style:column-width="0.959in"/>
    </style:style>
    <style:style style:name="Table22.1" style:family="table-row">
      <style:table-row-properties style:min-row-height="0.2243in" fo:keep-together="auto"/>
    </style:style>
    <style:style style:name="Table22.A1" style:family="table-cell">
      <style:table-cell-properties fo:padding-left="0.0035in" fo:padding-right="0.0035in" fo:padding-top="0in" fo:padding-bottom="0in" fo:border="0.5pt solid #000000"/>
    </style:style>
    <style:style style:name="Table22.2" style:family="table-row">
      <style:table-row-properties style:min-row-height="0.5014in" fo:keep-together="auto"/>
    </style:style>
    <style:style style:name="Table23" style:family="table">
      <style:table-properties style:width="4.4278in" fo:margin-left="1.5736in" fo:margin-top="0in" fo:margin-bottom="0in" table:align="left" style:writing-mode="page"/>
    </style:style>
    <style:style style:name="Table23.A" style:family="table-column">
      <style:table-column-properties style:column-width="0.8375in"/>
    </style:style>
    <style:style style:name="Table23.B" style:family="table-column">
      <style:table-column-properties style:column-width="1.6694in"/>
    </style:style>
    <style:style style:name="Table23.C" style:family="table-column">
      <style:table-column-properties style:column-width="0.9528in"/>
    </style:style>
    <style:style style:name="Table23.D" style:family="table-column">
      <style:table-column-properties style:column-width="0.9681in"/>
    </style:style>
    <style:style style:name="Table23.1" style:family="table-row">
      <style:table-row-properties style:min-row-height="0.2264in" fo:keep-together="auto"/>
    </style:style>
    <style:style style:name="Table23.A1" style:family="table-cell">
      <style:table-cell-properties fo:padding-left="0.0035in" fo:padding-right="0.0035in" fo:padding-top="0in" fo:padding-bottom="0in" fo:border="0.5pt solid #000000"/>
    </style:style>
    <style:style style:name="Table23.2" style:family="table-row">
      <style:table-row-properties style:min-row-height="0.5063in" fo:keep-together="auto"/>
    </style:style>
    <style:style style:name="Table24" style:family="table">
      <style:table-properties style:width="4.4917in" fo:margin-left="1.45in" fo:margin-top="0in" fo:margin-bottom="0in" table:align="left" style:writing-mode="page"/>
    </style:style>
    <style:style style:name="Table24.A" style:family="table-column">
      <style:table-column-properties style:column-width="0.4229in"/>
    </style:style>
    <style:style style:name="Table24.B" style:family="table-column">
      <style:table-column-properties style:column-width="0.6569in"/>
    </style:style>
    <style:style style:name="Table24.C" style:family="table-column">
      <style:table-column-properties style:column-width="0.5944in"/>
    </style:style>
    <style:style style:name="Table24.D" style:family="table-column">
      <style:table-column-properties style:column-width="0.5125in"/>
    </style:style>
    <style:style style:name="Table24.E" style:family="table-column">
      <style:table-column-properties style:column-width="0.3972in"/>
    </style:style>
    <style:style style:name="Table24.F" style:family="table-column">
      <style:table-column-properties style:column-width="0.3139in"/>
    </style:style>
    <style:style style:name="Table24.G" style:family="table-column">
      <style:table-column-properties style:column-width="0.6285in"/>
    </style:style>
    <style:style style:name="Table24.H" style:family="table-column">
      <style:table-column-properties style:column-width="0.5063in"/>
    </style:style>
    <style:style style:name="Table24.I" style:family="table-column">
      <style:table-column-properties style:column-width="0.459in"/>
    </style:style>
    <style:style style:name="Table24.1" style:family="table-row">
      <style:table-row-properties style:min-row-height="0.2458in" fo:keep-together="auto"/>
    </style:style>
    <style:style style:name="Table24.A1" style:family="table-cell">
      <style:table-cell-properties fo:background-color="#a8a8a8" fo:padding-left="0.0035in" fo:padding-right="0.0035in" fo:padding-top="0in" fo:padding-bottom="0in" fo:border="0.5pt solid #000000">
        <style:background-image/>
      </style:table-cell-properties>
    </style:style>
    <style:style style:name="Table24.2" style:family="table-row">
      <style:table-row-properties style:min-row-height="0.2354in" fo:keep-together="auto"/>
    </style:style>
    <style:style style:name="Table24.A2" style:family="table-cell">
      <style:table-cell-properties fo:padding-left="0.0035in" fo:padding-right="0.0035in" fo:padding-top="0in" fo:padding-bottom="0in" fo:border="0.5pt solid #000000"/>
    </style:style>
    <style:style style:name="Table24.B2" style:family="table-cell">
      <style:table-cell-properties fo:padding-left="0.0035in" fo:padding-right="0.0035in" fo:padding-top="0in" fo:padding-bottom="0in" fo:border="0.5pt solid #000000"/>
    </style:style>
    <style:style style:name="Table24.C2" style:family="table-cell">
      <style:table-cell-properties fo:padding-left="0.0035in" fo:padding-right="0.0035in" fo:padding-top="0in" fo:padding-bottom="0in" fo:border="0.5pt solid #000000"/>
    </style:style>
    <style:style style:name="Table24.D2" style:family="table-cell">
      <style:table-cell-properties fo:padding-left="0.0035in" fo:padding-right="0.0035in" fo:padding-top="0in" fo:padding-bottom="0in" fo:border="0.5pt solid #000000"/>
    </style:style>
    <style:style style:name="Table24.E2" style:family="table-cell">
      <style:table-cell-properties fo:padding-left="0.0035in" fo:padding-right="0.0035in" fo:padding-top="0in" fo:padding-bottom="0in" fo:border="0.5pt solid #000000"/>
    </style:style>
    <style:style style:name="Table24.F2" style:family="table-cell">
      <style:table-cell-properties fo:padding-left="0.0035in" fo:padding-right="0.0035in" fo:padding-top="0in" fo:padding-bottom="0in" fo:border="0.5pt solid #000000"/>
    </style:style>
    <style:style style:name="Table24.G2" style:family="table-cell">
      <style:table-cell-properties fo:padding-left="0.0035in" fo:padding-right="0.0035in" fo:padding-top="0in" fo:padding-bottom="0in" fo:border="0.5pt solid #000000"/>
    </style:style>
    <style:style style:name="Table24.H2" style:family="table-cell">
      <style:table-cell-properties fo:padding-left="0.0035in" fo:padding-right="0.0035in" fo:padding-top="0in" fo:padding-bottom="0in" fo:border="0.5pt solid #000000"/>
    </style:style>
    <style:style style:name="Table24.I2" style:family="table-cell">
      <style:table-cell-properties fo:padding-left="0.0035in" fo:padding-right="0.0035in" fo:padding-top="0in" fo:padding-bottom="0in" fo:border="0.5pt solid #000000"/>
    </style:style>
    <style:style style:name="Table25" style:family="table">
      <style:table-properties style:width="4.2778in" fo:margin-left="1.6347in" fo:margin-top="0in" fo:margin-bottom="0in" table:align="left" style:writing-mode="page"/>
    </style:style>
    <style:style style:name="Table25.A" style:family="table-column">
      <style:table-column-properties style:column-width="0.6972in"/>
    </style:style>
    <style:style style:name="Table25.B" style:family="table-column">
      <style:table-column-properties style:column-width="1.134in"/>
    </style:style>
    <style:style style:name="Table25.C" style:family="table-column">
      <style:table-column-properties style:column-width="1.7868in"/>
    </style:style>
    <style:style style:name="Table25.D" style:family="table-column">
      <style:table-column-properties style:column-width="0.6597in"/>
    </style:style>
    <style:style style:name="Table25.1" style:family="table-row">
      <style:table-row-properties style:min-row-height="0.3042in" fo:keep-together="auto"/>
    </style:style>
    <style:style style:name="Table25.A1" style:family="table-cell">
      <style:table-cell-properties fo:padding-left="0.0035in" fo:padding-right="0.0035in" fo:padding-top="0in" fo:padding-bottom="0in" fo:border="0.5pt solid #000000"/>
    </style:style>
    <style:style style:name="Table25.2" style:family="table-row">
      <style:table-row-properties style:min-row-height="0.8382in" fo:keep-together="auto"/>
    </style:style>
    <style:style style:name="Table26" style:family="table">
      <style:table-properties style:width="4.1931in" fo:margin-left="1.5965in" fo:margin-top="0in" fo:margin-bottom="0in" table:align="left" style:writing-mode="page"/>
    </style:style>
    <style:style style:name="Table26.A" style:family="table-column">
      <style:table-column-properties style:column-width="1.3646in"/>
    </style:style>
    <style:style style:name="Table26.B" style:family="table-column">
      <style:table-column-properties style:column-width="1.0111in"/>
    </style:style>
    <style:style style:name="Table26.C" style:family="table-column">
      <style:table-column-properties style:column-width="0.4771in"/>
    </style:style>
    <style:style style:name="Table26.D" style:family="table-column">
      <style:table-column-properties style:column-width="0.6986in"/>
    </style:style>
    <style:style style:name="Table26.E" style:family="table-column">
      <style:table-column-properties style:column-width="0.6417in"/>
    </style:style>
    <style:style style:name="Table26.1" style:family="table-row">
      <style:table-row-properties style:min-row-height="0.4382in" fo:keep-together="auto"/>
    </style:style>
    <style:style style:name="Table26.A1" style:family="table-cell">
      <style:table-cell-properties fo:padding-left="0.0014in" fo:padding-right="0.0014in" fo:padding-top="0in" fo:padding-bottom="0in" fo:border="0.25pt solid #000000"/>
    </style:style>
    <style:style style:name="Table26.2" style:family="table-row">
      <style:table-row-properties style:min-row-height="0.4563in" fo:keep-together="auto"/>
    </style:style>
    <style:style style:name="Table27" style:family="table">
      <style:table-properties style:width="4.0563in" fo:margin-left="1.6535in" fo:margin-top="0in" fo:margin-bottom="0in" table:align="left" style:writing-mode="page"/>
    </style:style>
    <style:style style:name="Table27.A" style:family="table-column">
      <style:table-column-properties style:column-width="1.2618in"/>
    </style:style>
    <style:style style:name="Table27.B" style:family="table-column">
      <style:table-column-properties style:column-width="0.7764in"/>
    </style:style>
    <style:style style:name="Table27.C" style:family="table-column">
      <style:table-column-properties style:column-width="0.4688in"/>
    </style:style>
    <style:style style:name="Table27.D" style:family="table-column">
      <style:table-column-properties style:column-width="0.4361in"/>
    </style:style>
    <style:style style:name="Table27.E" style:family="table-column">
      <style:table-column-properties style:column-width="0.525in"/>
    </style:style>
    <style:style style:name="Table27.F" style:family="table-column">
      <style:table-column-properties style:column-width="0.5882in"/>
    </style:style>
    <style:style style:name="Table27.1" style:family="table-row">
      <style:table-row-properties style:min-row-height="0.2146in" fo:keep-together="auto"/>
    </style:style>
    <style:style style:name="Table27.A1" style:family="table-cell">
      <style:table-cell-properties fo:padding-left="0.0014in" fo:padding-right="0.0014in" fo:padding-top="0in" fo:padding-bottom="0in" fo:border="0.25pt solid #000000"/>
    </style:style>
    <style:style style:name="Table27.2" style:family="table-row">
      <style:table-row-properties style:min-row-height="0.3007in" fo:keep-together="auto"/>
    </style:style>
    <style:style style:name="Table28" style:family="table">
      <style:table-properties style:width="4.2854in" fo:margin-left="1.6729in" fo:margin-top="0in" fo:margin-bottom="0in" table:align="left" style:writing-mode="page"/>
    </style:style>
    <style:style style:name="Table28.A" style:family="table-column">
      <style:table-column-properties style:column-width="1.1479in"/>
    </style:style>
    <style:style style:name="Table28.B" style:family="table-column">
      <style:table-column-properties style:column-width="0.9333in"/>
    </style:style>
    <style:style style:name="Table28.C" style:family="table-column">
      <style:table-column-properties style:column-width="1.0688in"/>
    </style:style>
    <style:style style:name="Table28.D" style:family="table-column">
      <style:table-column-properties style:column-width="1.1354in"/>
    </style:style>
    <style:style style:name="Table28.1" style:family="table-row">
      <style:table-row-properties style:min-row-height="0.1583in" fo:keep-together="auto"/>
    </style:style>
    <style:style style:name="Table28.A1" style:family="table-cell">
      <style:table-cell-properties fo:padding-left="0.0035in" fo:padding-right="0.0035in" fo:padding-top="0in" fo:padding-bottom="0in" fo:border="0.5pt solid #000000"/>
    </style:style>
    <style:style style:name="Table28.2" style:family="table-row">
      <style:table-row-properties style:min-row-height="0.2208in" fo:keep-together="auto"/>
    </style:style>
    <style:style style:name="Table29" style:family="table">
      <style:table-properties style:width="4.1826in" fo:margin-left="1.7042in" fo:margin-top="0in" fo:margin-bottom="0in" table:align="left" style:writing-mode="page"/>
    </style:style>
    <style:style style:name="Table29.A" style:family="table-column">
      <style:table-column-properties style:column-width="1.1639in"/>
    </style:style>
    <style:style style:name="Table29.B" style:family="table-column">
      <style:table-column-properties style:column-width="0.8854in"/>
    </style:style>
    <style:style style:name="Table29.C" style:family="table-column">
      <style:table-column-properties style:column-width="0.4396in"/>
    </style:style>
    <style:style style:name="Table29.D" style:family="table-column">
      <style:table-column-properties style:column-width="0.5576in"/>
    </style:style>
    <style:style style:name="Table29.E" style:family="table-column">
      <style:table-column-properties style:column-width="0.5563in"/>
    </style:style>
    <style:style style:name="Table29.F" style:family="table-column">
      <style:table-column-properties style:column-width="0.5799in"/>
    </style:style>
    <style:style style:name="Table29.1" style:family="table-row">
      <style:table-row-properties style:min-row-height="0.1556in" fo:keep-together="auto"/>
    </style:style>
    <style:style style:name="Table29.A1" style:family="table-cell">
      <style:table-cell-properties fo:padding-left="0.0035in" fo:padding-right="0.0035in" fo:padding-top="0in" fo:padding-bottom="0in" fo:border="0.5pt solid #000000"/>
    </style:style>
    <style:style style:name="Table29.2" style:family="table-row">
      <style:table-row-properties style:min-row-height="0.2444in" fo:keep-together="auto"/>
    </style:style>
    <style:style style:name="Table29.A2" style:family="table-cell">
      <style:table-cell-properties fo:padding-left="0.0035in" fo:padding-right="0.0035in" fo:padding-top="0in" fo:padding-bottom="0in" fo:border-left="0.5pt solid #000000" fo:border-right="0.5pt solid #000000" fo:border-top="none" fo:border-bottom="0.5pt solid #000000"/>
    </style:style>
    <style:style style:name="Table29.3" style:family="table-row">
      <style:table-row-properties style:min-row-height="0.2174in" fo:keep-together="auto"/>
    </style:style>
    <style:style style:name="Table30" style:family="table">
      <style:table-properties style:width="4.1181in" fo:margin-left="1.7125in" fo:margin-top="0in" fo:margin-bottom="0in" table:align="left" style:writing-mode="page"/>
    </style:style>
    <style:style style:name="Table30.A" style:family="table-column">
      <style:table-column-properties style:column-width="0.6785in"/>
    </style:style>
    <style:style style:name="Table30.B" style:family="table-column">
      <style:table-column-properties style:column-width="1.2444in"/>
    </style:style>
    <style:style style:name="Table30.C" style:family="table-column">
      <style:table-column-properties style:column-width="1.5785in"/>
    </style:style>
    <style:style style:name="Table30.D" style:family="table-column">
      <style:table-column-properties style:column-width="0.6167in"/>
    </style:style>
    <style:style style:name="Table30.1" style:family="table-row">
      <style:table-row-properties style:min-row-height="0.1785in" fo:keep-together="auto"/>
    </style:style>
    <style:style style:name="Table30.A1" style:family="table-cell">
      <style:table-cell-properties fo:padding-left="0.0035in" fo:padding-right="0.0035in" fo:padding-top="0in" fo:padding-bottom="0in" fo:border="0.5pt solid #231f20"/>
    </style:style>
    <style:style style:name="Table30.2" style:family="table-row">
      <style:table-row-properties style:min-row-height="0.4597in" fo:keep-together="auto"/>
    </style:style>
    <style:style style:name="Table31" style:family="table">
      <style:table-properties style:width="4.6903in" fo:margin-left="1.0472in" fo:margin-top="0in" fo:margin-bottom="0in" table:align="left" style:writing-mode="page"/>
    </style:style>
    <style:style style:name="Table31.A" style:family="table-column">
      <style:table-column-properties style:column-width="2.5875in"/>
    </style:style>
    <style:style style:name="Table31.B" style:family="table-column">
      <style:table-column-properties style:column-width="0.2931in"/>
    </style:style>
    <style:style style:name="Table31.C" style:family="table-column">
      <style:table-column-properties style:column-width="0.3382in"/>
    </style:style>
    <style:style style:name="Table31.D" style:family="table-column">
      <style:table-column-properties style:column-width="0.3542in"/>
    </style:style>
    <style:style style:name="Table31.E" style:family="table-column">
      <style:table-column-properties style:column-width="0.5854in"/>
    </style:style>
    <style:style style:name="Table31.F" style:family="table-column">
      <style:table-column-properties style:column-width="0.5319in"/>
    </style:style>
    <style:style style:name="Table31.1" style:family="table-row">
      <style:table-row-properties style:min-row-height="0.1403in" fo:keep-together="auto"/>
    </style:style>
    <style:style style:name="Table31.A1" style:family="table-cell">
      <style:table-cell-properties fo:padding-left="0.0035in" fo:padding-right="0.0035in" fo:padding-top="0in" fo:padding-bottom="0in" fo:border="0.5pt solid #000000"/>
    </style:style>
    <style:style style:name="Table31.2" style:family="table-row">
      <style:table-row-properties style:min-row-height="0.1896in" fo:keep-together="auto"/>
    </style:style>
    <style:style style:name="Table31.3" style:family="table-row">
      <style:table-row-properties style:min-row-height="0.8882in" fo:keep-together="auto"/>
    </style:style>
    <style:style style:name="Table31.4" style:family="table-row">
      <style:table-row-properties style:min-row-height="0.1292in" fo:keep-together="auto"/>
    </style:style>
    <style:style style:name="Table31.A4" style:family="table-cell">
      <style:table-cell-properties fo:padding-left="0.0035in" fo:padding-right="0.0035in" fo:padding-top="0in" fo:padding-bottom="0in" fo:border-left="0.5pt solid #000000" fo:border-right="0.5pt solid #000000" fo:border-top="0.5pt solid #000000" fo:border-bottom="0.75pt solid #000000"/>
    </style:style>
    <style:style style:name="Table31.5" style:family="table-row">
      <style:table-row-properties style:min-row-height="0.1417in" fo:keep-together="auto"/>
    </style:style>
    <style:style style:name="Table31.A5" style:family="table-cell">
      <style:table-cell-properties fo:padding-left="0.0035in" fo:padding-right="0.0035in" fo:padding-top="0in" fo:padding-bottom="0in" fo:border-left="0.5pt solid #000000" fo:border-right="0.5pt solid #000000" fo:border-top="0.75pt solid #000000" fo:border-bottom="0.5pt solid #000000"/>
    </style:style>
    <style:style style:name="Table31.7" style:family="table-row">
      <style:table-row-properties style:min-row-height="0.4563in" fo:keep-together="auto"/>
    </style:style>
    <style:style style:name="Table31.8" style:family="table-row">
      <style:table-row-properties style:min-row-height="0.1333in" fo:keep-together="auto"/>
    </style:style>
    <style:style style:name="Table32" style:family="table">
      <style:table-properties style:width="4.7889in" fo:margin-left="0.9674in" fo:margin-top="0in" fo:margin-bottom="0in" table:align="left" style:writing-mode="page"/>
    </style:style>
    <style:style style:name="Table32.A" style:family="table-column">
      <style:table-column-properties style:column-width="2.5222in"/>
    </style:style>
    <style:style style:name="Table32.B" style:family="table-column">
      <style:table-column-properties style:column-width="0.0306in"/>
    </style:style>
    <style:style style:name="Table32.C" style:family="table-column">
      <style:table-column-properties style:column-width="0.059in"/>
    </style:style>
    <style:style style:name="Table32.D" style:family="table-column">
      <style:table-column-properties style:column-width="0.2361in"/>
    </style:style>
    <style:style style:name="Table32.E" style:family="table-column">
      <style:table-column-properties style:column-width="0.0368in"/>
    </style:style>
    <style:style style:name="Table32.F" style:family="table-column">
      <style:table-column-properties style:column-width="0.025in"/>
    </style:style>
    <style:style style:name="Table32.G" style:family="table-column">
      <style:table-column-properties style:column-width="0.2986in"/>
    </style:style>
    <style:style style:name="Table32.H" style:family="table-column">
      <style:table-column-properties style:column-width="0.0299in"/>
    </style:style>
    <style:style style:name="Table32.I" style:family="table-column">
      <style:table-column-properties style:column-width="0.0257in"/>
    </style:style>
    <style:style style:name="Table32.J" style:family="table-column">
      <style:table-column-properties style:column-width="0.3611in"/>
    </style:style>
    <style:style style:name="Table32.K" style:family="table-column">
      <style:table-column-properties style:column-width="0.0264in"/>
    </style:style>
    <style:style style:name="Table32.L" style:family="table-column">
      <style:table-column-properties style:column-width="0.5681in"/>
    </style:style>
    <style:style style:name="Table32.M" style:family="table-column">
      <style:table-column-properties style:column-width="0.0278in"/>
    </style:style>
    <style:style style:name="Table32.N" style:family="table-column">
      <style:table-column-properties style:column-width="0.5417in"/>
    </style:style>
    <style:style style:name="Table32.1" style:family="table-row">
      <style:table-row-properties style:min-row-height="0.1382in" fo:keep-together="auto"/>
    </style:style>
    <style:style style:name="Table32.A1" style:family="table-cell">
      <style:table-cell-properties fo:padding-left="0.0035in" fo:padding-right="0.0035in" fo:padding-top="0in" fo:padding-bottom="0in" fo:border="0.5pt solid #000000"/>
    </style:style>
    <style:style style:name="Table32.2" style:family="table-row">
      <style:table-row-properties style:min-row-height="0.1986in" fo:keep-together="auto"/>
    </style:style>
    <style:style style:name="Table32.3" style:family="table-row">
      <style:table-row-properties style:min-row-height="0.3632in" fo:keep-together="auto"/>
    </style:style>
    <style:style style:name="Table32.4" style:family="table-row">
      <style:table-row-properties style:min-row-height="0.1792in" fo:keep-together="auto"/>
    </style:style>
    <style:style style:name="Table32.A4" style:family="table-cell">
      <style:table-cell-properties fo:padding-left="0.0035in" fo:padding-right="0.0035in" fo:padding-top="0in" fo:padding-bottom="0in" fo:border-left="0.5pt solid #000000" fo:border-right="0.5pt solid #000000" fo:border-top="0.5pt solid #000000" fo:border-bottom="0.75pt solid #000000"/>
    </style:style>
    <style:style style:name="Table32.5" style:family="table-row">
      <style:table-row-properties style:min-row-height="0.1951in" fo:keep-together="auto"/>
    </style:style>
    <style:style style:name="Table32.A5" style:family="table-cell">
      <style:table-cell-properties fo:padding-left="0.0035in" fo:padding-right="0.0035in" fo:padding-top="0in" fo:padding-bottom="0in" fo:border-left="0.5pt solid #000000" fo:border-right="0.5pt solid #000000" fo:border-top="0.75pt solid #000000" fo:border-bottom="0.5pt solid #000000"/>
    </style:style>
    <style:style style:name="Table32.7" style:family="table-row">
      <style:table-row-properties style:min-row-height="0.4479in" fo:keep-together="auto"/>
    </style:style>
    <style:style style:name="Table32.9" style:family="table-row">
      <style:table-row-properties style:min-row-height="0.1396in" fo:keep-together="auto"/>
    </style:style>
    <style:style style:name="Table32.13" style:family="table-row">
      <style:table-row-properties style:min-row-height="0.1681in" fo:keep-together="auto"/>
    </style:style>
    <style:style style:name="Table32.15" style:family="table-row">
      <style:table-row-properties style:min-row-height="0.7007in" fo:keep-together="auto"/>
    </style:style>
    <style:style style:name="Table32.19" style:family="table-row">
      <style:table-row-properties style:min-row-height="0.616in" fo:keep-together="auto"/>
    </style:style>
    <style:style style:name="Table32.20" style:family="table-row">
      <style:table-row-properties style:min-row-height="0.166in" fo:keep-together="auto"/>
    </style:style>
    <style:style style:name="Table32.23" style:family="table-row">
      <style:table-row-properties style:min-row-height="0.4111in" fo:keep-together="auto"/>
    </style:style>
    <style:style style:name="Table33" style:family="table">
      <style:table-properties style:width="4.7944in" fo:margin-left="0.9417in" fo:margin-top="0in" fo:margin-bottom="0in" table:align="left" style:writing-mode="page"/>
    </style:style>
    <style:style style:name="Table33.A" style:family="table-column">
      <style:table-column-properties style:column-width="2.5194in"/>
    </style:style>
    <style:style style:name="Table33.B" style:family="table-column">
      <style:table-column-properties style:column-width="0.3153in"/>
    </style:style>
    <style:style style:name="Table33.C" style:family="table-column">
      <style:table-column-properties style:column-width="0.3813in"/>
    </style:style>
    <style:style style:name="Table33.D" style:family="table-column">
      <style:table-column-properties style:column-width="0.4139in"/>
    </style:style>
    <style:style style:name="Table33.E" style:family="table-column">
      <style:table-column-properties style:column-width="0.5931in"/>
    </style:style>
    <style:style style:name="Table33.F" style:family="table-column">
      <style:table-column-properties style:column-width="0.5715in"/>
    </style:style>
    <style:style style:name="Table33.1" style:family="table-row">
      <style:table-row-properties style:min-row-height="0.1931in" fo:keep-together="auto"/>
    </style:style>
    <style:style style:name="Table33.A1" style:family="table-cell">
      <style:table-cell-properties fo:padding-left="0.0035in" fo:padding-right="0.0035in" fo:padding-top="0in" fo:padding-bottom="0in" fo:border="0.5pt solid #000000"/>
    </style:style>
    <style:style style:name="Table33.2" style:family="table-row">
      <style:table-row-properties style:min-row-height="0.1757in" fo:keep-together="auto"/>
    </style:style>
    <style:style style:name="Table33.A2" style:family="table-cell">
      <style:table-cell-properties fo:padding-left="0.0035in" fo:padding-right="0.0035in" fo:padding-top="0in" fo:padding-bottom="0in" fo:border-left="0.5pt solid #000000" fo:border-right="0.5pt solid #000000" fo:border-top="0.5pt solid #000000" fo:border-bottom="1pt solid #000000"/>
    </style:style>
    <style:style style:name="Table33.3" style:family="table-row">
      <style:table-row-properties style:min-row-height="0.1382in" fo:keep-together="auto"/>
    </style:style>
    <style:style style:name="Table33.A3" style:family="table-cell">
      <style:table-cell-properties fo:padding-left="0.0035in" fo:padding-right="0.0035in" fo:padding-top="0in" fo:padding-bottom="0in" fo:border-left="0.5pt solid #000000" fo:border-right="0.5pt solid #000000" fo:border-top="1pt solid #000000" fo:border-bottom="0.5pt solid #000000"/>
    </style:style>
    <style:style style:name="Table33.4" style:family="table-row">
      <style:table-row-properties style:min-row-height="0.1965in" fo:keep-together="auto"/>
    </style:style>
    <style:style style:name="Table33.5" style:family="table-row">
      <style:table-row-properties style:min-row-height="0.5292in" fo:keep-together="auto"/>
    </style:style>
    <style:style style:name="Table33.7" style:family="table-row">
      <style:table-row-properties style:min-row-height="0.1368in" fo:keep-together="auto"/>
    </style:style>
    <style:style style:name="Table33.8" style:family="table-row">
      <style:table-row-properties style:min-row-height="0.1979in" fo:keep-together="auto"/>
    </style:style>
    <style:style style:name="Table33.9" style:family="table-row">
      <style:table-row-properties style:min-row-height="0.5278in" fo:keep-together="auto"/>
    </style:style>
    <style:style style:name="Table33.10" style:family="table-row">
      <style:table-row-properties style:min-row-height="0.1764in" fo:keep-together="auto"/>
    </style:style>
    <style:style style:name="Table33.11" style:family="table-row">
      <style:table-row-properties style:min-row-height="0.1653in" fo:keep-together="auto"/>
    </style:style>
    <style:style style:name="Table33.13" style:family="table-row">
      <style:table-row-properties style:min-row-height="0.4451in" fo:keep-together="auto"/>
    </style:style>
    <style:style style:name="Table33.17" style:family="table-row">
      <style:table-row-properties style:min-row-height="0.8646in" fo:keep-together="auto"/>
    </style:style>
    <style:style style:name="Table33.18" style:family="table-row">
      <style:table-row-properties style:min-row-height="0.1799in" fo:keep-together="auto"/>
    </style:style>
    <style:style style:name="Table33.19" style:family="table-row">
      <style:table-row-properties style:min-row-height="0.1688in" fo:keep-together="auto"/>
    </style:style>
    <style:style style:name="Table33.21" style:family="table-row">
      <style:table-row-properties style:min-row-height="0.4444in" fo:keep-together="auto"/>
    </style:style>
    <style:style style:name="Table33.22" style:family="table-row">
      <style:table-row-properties style:min-row-height="0.1806in" fo:keep-together="auto"/>
    </style:style>
    <style:style style:name="Table33.23" style:family="table-row">
      <style:table-row-properties style:min-row-height="0.1681in" fo:keep-together="auto"/>
    </style:style>
    <style:style style:name="Table33.26" style:family="table-row">
      <style:table-row-properties style:min-row-height="0.1792in" fo:keep-together="auto"/>
    </style:style>
    <style:style style:name="Table33.27" style:family="table-row">
      <style:table-row-properties style:min-row-height="0.1417in" fo:keep-together="auto"/>
    </style:style>
    <style:style style:name="Table34" style:family="table">
      <style:table-properties style:width="4.8896in" fo:margin-left="0.9542in" fo:margin-top="0in" fo:margin-bottom="0in" table:align="left" style:writing-mode="page"/>
    </style:style>
    <style:style style:name="Table34.A" style:family="table-column">
      <style:table-column-properties style:column-width="2.5111in"/>
    </style:style>
    <style:style style:name="Table34.B" style:family="table-column">
      <style:table-column-properties style:column-width="0.3542in"/>
    </style:style>
    <style:style style:name="Table34.C" style:family="table-column">
      <style:table-column-properties style:column-width="0.3847in"/>
    </style:style>
    <style:style style:name="Table34.D" style:family="table-column">
      <style:table-column-properties style:column-width="0.4194in"/>
    </style:style>
    <style:style style:name="Table34.E" style:family="table-column">
      <style:table-column-properties style:column-width="0.5938in"/>
    </style:style>
    <style:style style:name="Table34.F" style:family="table-column">
      <style:table-column-properties style:column-width="0.6264in"/>
    </style:style>
    <style:style style:name="Table34.1" style:family="table-row">
      <style:table-row-properties style:min-row-height="0.7in" fo:keep-together="auto"/>
    </style:style>
    <style:style style:name="Table34.A1" style:family="table-cell">
      <style:table-cell-properties fo:padding-left="0.0035in" fo:padding-right="0.0035in" fo:padding-top="0in" fo:padding-bottom="0in" fo:border="0.5pt solid #000000"/>
    </style:style>
    <style:style style:name="Table34.2" style:family="table-row">
      <style:table-row-properties style:min-row-height="0.1778in" fo:keep-together="auto"/>
    </style:style>
    <style:style style:name="Table34.A2" style:family="table-cell">
      <style:table-cell-properties fo:padding-left="0.0035in" fo:padding-right="0.0035in" fo:padding-top="0in" fo:padding-bottom="0in" fo:border-left="0.5pt solid #000000" fo:border-right="0.5pt solid #000000" fo:border-top="0.5pt solid #000000" fo:border-bottom="1pt solid #000000"/>
    </style:style>
    <style:style style:name="Table34.3" style:family="table-row">
      <style:table-row-properties style:min-row-height="0.1389in" fo:keep-together="auto"/>
    </style:style>
    <style:style style:name="Table34.A3" style:family="table-cell">
      <style:table-cell-properties fo:padding-left="0.0035in" fo:padding-right="0.0035in" fo:padding-top="0in" fo:padding-bottom="0in" fo:border-left="0.5pt solid #000000" fo:border-right="0.5pt solid #000000" fo:border-top="1pt solid #000000" fo:border-bottom="0.5pt solid #000000"/>
    </style:style>
    <style:style style:name="Table34.4" style:family="table-row">
      <style:table-row-properties style:min-row-height="0.1979in" fo:keep-together="auto"/>
    </style:style>
    <style:style style:name="Table34.5" style:family="table-row">
      <style:table-row-properties style:min-row-height="0.2785in" fo:keep-together="auto"/>
    </style:style>
    <style:style style:name="Table34.6" style:family="table-row">
      <style:table-row-properties style:min-row-height="0.1764in" fo:keep-together="auto"/>
    </style:style>
    <style:style style:name="Table34.7" style:family="table-row">
      <style:table-row-properties style:min-row-height="0.1667in" fo:keep-together="auto"/>
    </style:style>
    <style:style style:name="Table34.8" style:family="table-row">
      <style:table-row-properties style:min-row-height="0.1111in" fo:keep-together="auto"/>
    </style:style>
    <style:style style:name="Table34.9" style:family="table-row">
      <style:table-row-properties style:min-row-height="0.5313in" fo:keep-together="auto"/>
    </style:style>
    <style:style style:name="Table34.10" style:family="table-row">
      <style:table-row-properties style:min-row-height="0.1125in" fo:keep-together="auto"/>
    </style:style>
    <style:style style:name="Table34.11" style:family="table-row">
      <style:table-row-properties style:min-row-height="0.1375in" fo:keep-together="auto"/>
    </style:style>
    <style:style style:name="Table34.13" style:family="table-row">
      <style:table-row-properties style:min-row-height="0.7014in" fo:keep-together="auto"/>
    </style:style>
    <style:style style:name="Table34.14" style:family="table-row">
      <style:table-row-properties style:min-row-height="0.1076in" fo:keep-together="auto"/>
    </style:style>
    <style:style style:name="Table34.16" style:family="table-row">
      <style:table-row-properties style:min-row-height="0.1097in" fo:keep-together="auto"/>
    </style:style>
    <style:style style:name="Table34.17" style:family="table-row">
      <style:table-row-properties style:min-row-height="0.6167in" fo:keep-together="auto"/>
    </style:style>
    <style:style style:name="Table34.18" style:family="table-row">
      <style:table-row-properties style:min-row-height="0.109in" fo:keep-together="auto"/>
    </style:style>
    <style:style style:name="Table34.20" style:family="table-row">
      <style:table-row-properties style:min-row-height="0.1993in" fo:keep-together="auto"/>
    </style:style>
    <style:style style:name="Table34.29" style:family="table-row">
      <style:table-row-properties style:min-row-height="0.3007in" fo:keep-together="auto"/>
    </style:style>
    <style:style style:name="Table34.A29" style:family="table-cell">
      <style:table-cell-properties style:border-line-width-bottom="0.0069in 0.0069in 0.0069in" fo:padding-left="0.0035in" fo:padding-right="0.0035in" fo:padding-top="0in" fo:padding-bottom="0in" fo:border-left="0.5pt solid #000000" fo:border-right="0.5pt solid #000000" fo:border-top="0.5pt solid #000000" fo:border-bottom="1.5pt double #000000"/>
    </style:style>
    <style:style style:name="Table35" style:family="table">
      <style:table-properties style:width="4.9417in" fo:margin-left="0.9708in" fo:margin-top="0in" fo:margin-bottom="0in" table:align="left" style:writing-mode="page"/>
    </style:style>
    <style:style style:name="Table35.A" style:family="table-column">
      <style:table-column-properties style:column-width="0.041in"/>
    </style:style>
    <style:style style:name="Table35.B" style:family="table-column">
      <style:table-column-properties style:column-width="2.4708in"/>
    </style:style>
    <style:style style:name="Table35.C" style:family="table-column">
      <style:table-column-properties style:column-width="0.1708in"/>
    </style:style>
    <style:style style:name="Table35.D" style:family="table-column">
      <style:table-column-properties style:column-width="0.1785in"/>
    </style:style>
    <style:style style:name="Table35.E" style:family="table-column">
      <style:table-column-properties style:column-width="0.025in"/>
    </style:style>
    <style:style style:name="Table35.F" style:family="table-column">
      <style:table-column-properties style:column-width="0.0938in"/>
    </style:style>
    <style:style style:name="Table35.G" style:family="table-column">
      <style:table-column-properties style:column-width="0.2743in"/>
    </style:style>
    <style:style style:name="Table35.H" style:family="table-column">
      <style:table-column-properties style:column-width="0.084in"/>
    </style:style>
    <style:style style:name="Table35.I" style:family="table-column">
      <style:table-column-properties style:column-width="0.2951in"/>
    </style:style>
    <style:style style:name="Table35.J" style:family="table-column">
      <style:table-column-properties style:column-width="0.0458in"/>
    </style:style>
    <style:style style:name="Table35.K" style:family="table-column">
      <style:table-column-properties style:column-width="0.0465in"/>
    </style:style>
    <style:style style:name="Table35.L" style:family="table-column">
      <style:table-column-properties style:column-width="0.5375in"/>
    </style:style>
    <style:style style:name="Table35.M" style:family="table-column">
      <style:table-column-properties style:column-width="0.0528in"/>
    </style:style>
    <style:style style:name="Table35.N" style:family="table-column">
      <style:table-column-properties style:column-width="0.6257in"/>
    </style:style>
    <style:style style:name="Table35.1" style:family="table-row">
      <style:table-row-properties style:min-row-height="0.5313in" fo:keep-together="auto"/>
    </style:style>
    <style:style style:name="Table35.A1" style:family="table-cell">
      <style:table-cell-properties fo:padding-left="0.0035in" fo:padding-right="0.0035in" fo:padding-top="0in" fo:padding-bottom="0in" fo:border="0.5pt solid #000000"/>
    </style:style>
    <style:style style:name="Table35.2" style:family="table-row">
      <style:table-row-properties style:min-row-height="0.1778in" fo:keep-together="auto"/>
    </style:style>
    <style:style style:name="Table35.A2" style:family="table-cell">
      <style:table-cell-properties fo:padding-left="0.0035in" fo:padding-right="0.0035in" fo:padding-top="0in" fo:padding-bottom="0in" fo:border-left="0.5pt solid #000000" fo:border-right="0.5pt solid #000000" fo:border-top="0.5pt solid #000000" fo:border-bottom="1pt solid #000000"/>
    </style:style>
    <style:style style:name="Table35.3" style:family="table-row">
      <style:table-row-properties style:min-row-height="0.1653in" fo:keep-together="auto"/>
    </style:style>
    <style:style style:name="Table35.A3" style:family="table-cell">
      <style:table-cell-properties fo:padding-left="0.0035in" fo:padding-right="0.0035in" fo:padding-top="0in" fo:padding-bottom="0in" fo:border-left="0.5pt solid #000000" fo:border-right="0.5pt solid #000000" fo:border-top="1pt solid #000000" fo:border-bottom="0.5pt solid #000000"/>
    </style:style>
    <style:style style:name="Table35.4" style:family="table-row">
      <style:table-row-properties style:min-row-height="0.1979in" fo:keep-together="auto"/>
    </style:style>
    <style:style style:name="Table35.5" style:family="table-row">
      <style:table-row-properties style:min-row-height="0.2382in" fo:keep-together="auto"/>
    </style:style>
    <style:style style:name="Table35.6" style:family="table-row">
      <style:table-row-properties style:min-row-height="0.109in" fo:keep-together="auto"/>
    </style:style>
    <style:style style:name="Table35.7" style:family="table-row">
      <style:table-row-properties style:min-row-height="0.1097in" fo:keep-together="auto"/>
    </style:style>
    <style:style style:name="Table35.8" style:family="table-row">
      <style:table-row-properties style:min-row-height="0.1993in" fo:keep-together="auto"/>
    </style:style>
    <style:style style:name="Table35.9" style:family="table-row">
      <style:table-row-properties style:min-row-height="0.6153in" fo:keep-together="auto"/>
    </style:style>
    <style:style style:name="Table35.10" style:family="table-row">
      <style:table-row-properties style:min-row-height="0.1764in" fo:keep-together="auto"/>
    </style:style>
    <style:style style:name="Table35.11" style:family="table-row">
      <style:table-row-properties style:min-row-height="0.1389in" fo:keep-together="auto"/>
    </style:style>
    <style:style style:name="Table35.A11" style:family="table-cell">
      <style:table-cell-properties fo:padding-left="0.0035in" fo:padding-right="0.0035in" fo:padding-top="0in" fo:padding-bottom="0in" fo:border-left="none" fo:border-right="0.5pt solid #000000" fo:border-top="0.5pt solid #000000" fo:border-bottom="none"/>
    </style:style>
    <style:style style:name="Table35.A12" style:family="table-cell">
      <style:table-cell-properties fo:padding-left="0.0035in" fo:padding-right="0.0035in" fo:padding-top="0in" fo:padding-bottom="0in" fo:border-left="none" fo:border-right="0.5pt solid #000000" fo:border-top="none" fo:border-bottom="none"/>
    </style:style>
    <style:style style:name="Table35.13" style:family="table-row">
      <style:table-row-properties style:min-row-height="0.2785in" fo:keep-together="auto"/>
    </style:style>
    <style:style style:name="Table35.15" style:family="table-row">
      <style:table-row-properties style:min-row-height="0.1375in" fo:keep-together="auto"/>
    </style:style>
    <style:style style:name="Table35.22" style:family="table-row">
      <style:table-row-properties style:min-row-height="0.1083in" fo:keep-together="auto"/>
    </style:style>
    <style:style style:name="Table35.23" style:family="table-row">
      <style:table-row-properties style:min-row-height="0.1382in" fo:keep-together="auto"/>
    </style:style>
    <style:style style:name="Table35.24" style:family="table-row">
      <style:table-row-properties style:min-row-height="0.1111in" fo:keep-together="auto"/>
    </style:style>
    <style:style style:name="Table35.25" style:family="table-row">
      <style:table-row-properties style:min-row-height="0.4472in" fo:keep-together="auto"/>
    </style:style>
    <style:style style:name="Table35.29" style:family="table-row">
      <style:table-row-properties style:min-row-height="0.5299in" fo:keep-together="auto"/>
    </style:style>
    <style:style style:name="Table36" style:family="table">
      <style:table-properties style:width="4.8903in" fo:margin-left="0.9479in" fo:margin-top="0in" fo:margin-bottom="0in" table:align="left" style:writing-mode="page"/>
    </style:style>
    <style:style style:name="Table36.A" style:family="table-column">
      <style:table-column-properties style:column-width="2.3986in"/>
    </style:style>
    <style:style style:name="Table36.B" style:family="table-column">
      <style:table-column-properties style:column-width="0.0611in"/>
    </style:style>
    <style:style style:name="Table36.C" style:family="table-column">
      <style:table-column-properties style:column-width="0.3451in"/>
    </style:style>
    <style:style style:name="Table36.D" style:family="table-column">
      <style:table-column-properties style:column-width="0.05in"/>
    </style:style>
    <style:style style:name="Table36.E" style:family="table-column">
      <style:table-column-properties style:column-width="0.3653in"/>
    </style:style>
    <style:style style:name="Table36.F" style:family="table-column">
      <style:table-column-properties style:column-width="0.359in"/>
    </style:style>
    <style:style style:name="Table36.G" style:family="table-column">
      <style:table-column-properties style:column-width="0.0361in"/>
    </style:style>
    <style:style style:name="Table36.H" style:family="table-column">
      <style:table-column-properties style:column-width="0.5889in"/>
    </style:style>
    <style:style style:name="Table36.I" style:family="table-column">
      <style:table-column-properties style:column-width="0.6861in"/>
    </style:style>
    <style:style style:name="Table36.1" style:family="table-row">
      <style:table-row-properties style:min-row-height="0.5299in" fo:keep-together="auto"/>
    </style:style>
    <style:style style:name="Table36.A1" style:family="table-cell">
      <style:table-cell-properties fo:padding-left="0.0035in" fo:padding-right="0.0035in" fo:padding-top="0in" fo:padding-bottom="0in" fo:border="0.5pt solid #000000"/>
    </style:style>
    <style:style style:name="Table36.2" style:family="table-row">
      <style:table-row-properties style:min-row-height="0.1778in" fo:keep-together="auto"/>
    </style:style>
    <style:style style:name="Table36.A2" style:family="table-cell">
      <style:table-cell-properties fo:padding-left="0.0035in" fo:padding-right="0.0035in" fo:padding-top="0in" fo:padding-bottom="0in" fo:border-left="0.5pt solid #000000" fo:border-right="0.5pt solid #000000" fo:border-top="0.5pt solid #000000" fo:border-bottom="1pt solid #000000"/>
    </style:style>
    <style:style style:name="Table36.3" style:family="table-row">
      <style:table-row-properties style:min-row-height="0.1375in" fo:keep-together="auto"/>
    </style:style>
    <style:style style:name="Table36.A3" style:family="table-cell">
      <style:table-cell-properties fo:padding-left="0.0035in" fo:padding-right="0.0035in" fo:padding-top="0in" fo:padding-bottom="0in" fo:border-left="0.5pt solid #000000" fo:border-right="0.5pt solid #000000" fo:border-top="1pt solid #000000" fo:border-bottom="0.5pt solid #000000"/>
    </style:style>
    <style:style style:name="Table36.4" style:family="table-row">
      <style:table-row-properties style:min-row-height="0.1986in" fo:keep-together="auto"/>
    </style:style>
    <style:style style:name="Table36.5" style:family="table-row">
      <style:table-row-properties style:min-row-height="0.6139in" fo:keep-together="auto"/>
    </style:style>
    <style:style style:name="Table36.6" style:family="table-row">
      <style:table-row-properties style:min-row-height="0.1764in" fo:keep-together="auto"/>
    </style:style>
    <style:style style:name="Table36.7" style:family="table-row">
      <style:table-row-properties style:min-row-height="0.1389in" fo:keep-together="auto"/>
    </style:style>
    <style:style style:name="Table36.8" style:family="table-row">
      <style:table-row-properties style:min-row-height="0.1972in" fo:keep-together="auto"/>
    </style:style>
    <style:style style:name="Table36.9" style:family="table-row">
      <style:table-row-properties style:min-row-height="0.9521in" fo:keep-together="auto"/>
    </style:style>
    <style:style style:name="Table36.11" style:family="table-row">
      <style:table-row-properties style:min-row-height="0.166in" fo:keep-together="auto"/>
    </style:style>
    <style:style style:name="Table36.12" style:family="table-row">
      <style:table-row-properties style:min-row-height="0.1104in" fo:keep-together="auto"/>
    </style:style>
    <style:style style:name="Table36.13" style:family="table-row">
      <style:table-row-properties style:min-row-height="0.4458in" fo:keep-together="auto"/>
    </style:style>
    <style:style style:name="Table36.19" style:family="table-row">
      <style:table-row-properties style:min-row-height="0.1097in" fo:keep-together="auto"/>
    </style:style>
    <style:style style:name="Table36.21" style:family="table-row">
      <style:table-row-properties style:min-row-height="0.3618in" fo:keep-together="auto"/>
    </style:style>
    <style:style style:name="Table36.26" style:family="table-row">
      <style:table-row-properties style:min-row-height="0.1771in" fo:keep-together="auto"/>
    </style:style>
    <style:style style:name="Table38" style:family="table">
      <style:table-properties style:width="4.9486in" fo:margin-left="1.3014in" fo:margin-top="0in" fo:margin-bottom="0in" table:align="left" style:writing-mode="page"/>
    </style:style>
    <style:style style:name="Table38.A" style:family="table-column">
      <style:table-column-properties style:column-width="0.3167in"/>
    </style:style>
    <style:style style:name="Table38.B" style:family="table-column">
      <style:table-column-properties style:column-width="3.025in"/>
    </style:style>
    <style:style style:name="Table38.C" style:family="table-column">
      <style:table-column-properties style:column-width="0.8042in"/>
    </style:style>
    <style:style style:name="Table38.D" style:family="table-column">
      <style:table-column-properties style:column-width="0.8028in"/>
    </style:style>
    <style:style style:name="Table38.1" style:family="table-row">
      <style:table-row-properties style:min-row-height="0.1771in" fo:keep-together="auto"/>
    </style:style>
    <style:style style:name="Table38.A1" style:family="table-cell">
      <style:table-cell-properties fo:padding-left="0.0035in" fo:padding-right="0.0035in" fo:padding-top="0in" fo:padding-bottom="0in" fo:border="0.5pt solid #000000"/>
    </style:style>
    <style:style style:name="Table38.2" style:family="table-row">
      <style:table-row-properties style:min-row-height="0.166in" fo:keep-together="auto"/>
    </style:style>
    <style:style style:name="P1" style:family="paragraph" style:parent-style-name="Text_20_body" style:master-page-name="Standard">
      <style:paragraph-properties fo:margin-left="2.328in" fo:margin-right="0in" fo:margin-top="0.0598in" fo:margin-bottom="0in" style:contextual-spacing="false" style:page-number="auto"/>
    </style:style>
    <style:style style:name="P2" style:family="paragraph" style:parent-style-name="Text_20_body">
      <style:paragraph-properties fo:margin-top="0.1717in" fo:margin-bottom="0in" style:contextual-spacing="false"/>
      <style:text-properties style:font-name="Source Sans Pro" fo:font-size="20.5pt" style:font-size-asian="20.5pt"/>
    </style:style>
    <style:style style:name="P3" style:family="paragraph" style:parent-style-name="Heading_20_1">
      <style:paragraph-properties fo:margin-left="0.4055in" fo:margin-right="0.7555in"/>
    </style:style>
    <style:style style:name="P4" style:family="paragraph" style:parent-style-name="Standard">
      <style:paragraph-properties fo:margin-left="0.3862in" fo:margin-right="0.7555in" fo:margin-top="0.2193in" fo:margin-bottom="0in" style:contextual-spacing="false" fo:line-height="0.1953in" fo:text-align="center" style:justify-single-word="false" fo:text-indent="0in" style:auto-text-indent="false"/>
    </style:style>
    <style:style style:name="P5" style:family="paragraph" style:parent-style-name="Standard">
      <style:paragraph-properties fo:margin-left="0.3862in" fo:margin-right="0.7555in" fo:margin-top="0in" fo:margin-bottom="0in" style:contextual-spacing="false" fo:line-height="0.1953in" fo:text-align="center" style:justify-single-word="false" fo:text-indent="0in" style:auto-text-indent="false"/>
    </style:style>
    <style:style style:name="P6" style:family="paragraph" style:parent-style-name="Text_20_body" style:master-page-name="Converted1">
      <style:paragraph-properties style:page-number="auto"/>
      <style:text-properties style:font-name="Source Sans Pro" fo:font-size="10pt" style:font-size-asian="10pt"/>
    </style:style>
    <style:style style:name="P7" style:family="paragraph" style:parent-style-name="Text_20_body">
      <style:text-properties style:font-name="Source Sans Pro" fo:font-size="10pt" style:font-size-asian="10pt"/>
    </style:style>
    <style:style style:name="P8" style:family="paragraph" style:parent-style-name="Text_20_body">
      <style:paragraph-properties fo:margin-top="0.1626in" fo:margin-bottom="0in" style:contextual-spacing="false"/>
      <style:text-properties style:font-name="Source Sans Pro" fo:font-size="10pt" style:font-size-asian="10pt"/>
    </style:style>
    <style:style style:name="P9" style:family="paragraph" style:parent-style-name="Standard">
      <style:paragraph-properties fo:margin-left="0.3937in" fo:margin-right="0in" fo:line-height="100%" fo:text-indent="0in" style:auto-text-indent="false"/>
    </style:style>
    <style:style style:name="P10" style:family="paragraph" style:parent-style-name="Text_20_body">
      <style:paragraph-properties fo:margin-top="0.0291in" fo:margin-bottom="0in" style:contextual-spacing="false"/>
      <style:text-properties style:font-name="Source Sans Pro" fo:font-size="10pt" style:font-size-asian="10pt"/>
    </style:style>
    <style:style style:name="P11" style:family="paragraph" style:parent-style-name="Heading_20_4">
      <style:paragraph-properties fo:margin-left="0.7484in" fo:margin-right="0in"/>
    </style:style>
    <style:style style:name="P12" style:family="paragraph" style:parent-style-name="Standard">
      <style:paragraph-properties fo:margin-left="0.7484in" fo:margin-right="0in" fo:margin-top="0.0126in" fo:margin-bottom="0in" style:contextual-spacing="false" fo:text-align="center" style:justify-single-word="false" fo:text-indent="0in" style:auto-text-indent="false"/>
    </style:style>
    <style:style style:name="P13" style:family="paragraph" style:parent-style-name="Heading_20_4">
      <style:paragraph-properties fo:margin-left="0in" fo:margin-right="0.4681in" fo:break-before="column"/>
    </style:style>
    <style:style style:name="P14" style:family="paragraph" style:parent-style-name="Standard">
      <style:paragraph-properties fo:margin-left="0in" fo:margin-right="0.4681in" fo:margin-top="0.0126in" fo:margin-bottom="0in" style:contextual-spacing="false" fo:text-align="center" style:justify-single-word="false" fo:text-indent="0in" style:auto-text-indent="false"/>
    </style:style>
    <style:style style:name="P15" style:family="paragraph" style:parent-style-name="Text_20_body">
      <style:text-properties style:font-name="Source Sans Pro" fo:font-size="12pt" style:font-size-asian="12pt"/>
    </style:style>
    <style:style style:name="P16" style:family="paragraph" style:parent-style-name="Text_20_body">
      <style:paragraph-properties fo:margin-top="0.0063in" fo:margin-bottom="0in" style:contextual-spacing="false"/>
      <style:text-properties style:font-name="Source Sans Pro" fo:font-size="12pt" style:font-size-asian="12pt"/>
    </style:style>
    <style:style style:name="P17" style:family="paragraph" style:parent-style-name="Heading_20_4">
      <style:paragraph-properties fo:margin-left="0.3807in" fo:margin-right="0.7555in" fo:margin-top="0in" fo:margin-bottom="0in" style:contextual-spacing="false"/>
    </style:style>
    <style:style style:name="P18" style:family="paragraph" style:parent-style-name="Text_20_body">
      <style:paragraph-properties fo:margin-top="0.0047in" fo:margin-bottom="0in" style:contextual-spacing="false"/>
      <style:text-properties style:font-name="Source Sans Pro Semibold" fo:font-size="2.5pt" fo:font-weight="bold" style:font-size-asian="2.5pt" style:font-weight-asian="bold"/>
    </style:style>
    <style:style style:name="P19" style:family="paragraph" style:parent-style-name="Text_20_body">
      <style:paragraph-properties fo:margin-top="0.1681in" fo:margin-bottom="0in" style:contextual-spacing="false"/>
      <style:text-properties style:font-name="Source Sans Pro Semibold" fo:font-size="10pt" fo:font-weight="bold" style:font-size-asian="10pt" style:font-weight-asian="bold"/>
    </style:style>
    <style:style style:name="P20" style:family="paragraph" style:parent-style-name="Standard">
      <style:paragraph-properties fo:margin-left="0.9965in" fo:margin-right="0in" fo:margin-top="0.0701in" fo:margin-bottom="0in" style:contextual-spacing="false" fo:line-height="0.1709in" fo:text-align="center" style:justify-single-word="false" fo:text-indent="0in" style:auto-text-indent="false"/>
    </style:style>
    <style:style style:name="P21" style:family="paragraph" style:parent-style-name="Standard">
      <style:paragraph-properties fo:margin-left="0.9965in" fo:margin-right="0in" fo:margin-top="0in" fo:margin-bottom="0in" style:contextual-spacing="false" fo:line-height="0.1709in" fo:text-align="center" style:justify-single-word="false" fo:text-indent="0in" style:auto-text-indent="false"/>
    </style:style>
    <style:style style:name="P22" style:family="paragraph" style:parent-style-name="Standard">
      <style:paragraph-properties fo:margin-left="0.9965in" fo:margin-right="0in" fo:margin-top="0.1583in" fo:margin-bottom="0in" style:contextual-spacing="false" fo:line-height="0.1709in" fo:text-align="center" style:justify-single-word="false" fo:text-indent="0in" style:auto-text-indent="false"/>
    </style:style>
    <style:style style:name="P23" style:family="paragraph" style:parent-style-name="Standard">
      <style:paragraph-properties fo:margin-left="0in" fo:margin-right="0.672in" fo:margin-top="0.0701in" fo:margin-bottom="0in" style:contextual-spacing="false" fo:line-height="0.1709in" fo:text-align="center" style:justify-single-word="false" fo:text-indent="0in" style:auto-text-indent="false" fo:break-before="column"/>
    </style:style>
    <style:style style:name="P24" style:family="paragraph" style:parent-style-name="Standard">
      <style:paragraph-properties fo:margin-left="0in" fo:margin-right="0.672in" fo:margin-top="0in" fo:margin-bottom="0in" style:contextual-spacing="false" fo:line-height="0.1709in" fo:text-align="center" style:justify-single-word="false" fo:text-indent="0in" style:auto-text-indent="false"/>
    </style:style>
    <style:style style:name="P25" style:family="paragraph" style:parent-style-name="Standard">
      <style:paragraph-properties fo:margin-left="0in" fo:margin-right="0.672in" fo:margin-top="0.1583in" fo:margin-bottom="0in" style:contextual-spacing="false" fo:line-height="0.1709in" fo:text-align="center" style:justify-single-word="false" fo:text-indent="0in" style:auto-text-indent="false"/>
    </style:style>
    <style:style style:name="P26" style:family="paragraph" style:parent-style-name="Text_20_body" style:master-page-name="Converted2">
      <style:paragraph-properties fo:margin-top="0.2756in" fo:margin-bottom="0in" style:contextual-spacing="false" style:page-number="auto"/>
      <style:text-properties style:font-name="Source Sans Pro" fo:font-size="19pt" style:font-size-asian="19pt"/>
    </style:style>
    <style:style style:name="P27" style:family="paragraph" style:parent-style-name="Standard">
      <style:paragraph-properties fo:margin-left="3.6717in" fo:margin-right="1.7555in" fo:margin-top="0in" fo:margin-bottom="0in" style:contextual-spacing="false" fo:line-height="95%" fo:text-align="left" style:justify-single-word="false" fo:text-indent="0in" style:auto-text-indent="false"/>
    </style:style>
    <style:style style:name="P28" style:family="paragraph" style:parent-style-name="Standard">
      <style:paragraph-properties fo:margin-left="5.0665in" fo:margin-right="0in" fo:margin-top="0.0772in" fo:margin-bottom="0in" style:contextual-spacing="false" fo:text-align="left" style:justify-single-word="false" fo:text-indent="0in" style:auto-text-indent="false"/>
    </style:style>
    <style:style style:name="P29" style:family="paragraph" style:parent-style-name="Text_20_body" style:master-page-name="Converted3">
      <style:paragraph-properties style:page-number="auto"/>
      <style:text-properties style:font-name="Source Sans Pro" fo:font-size="10pt" style:font-size-asian="10pt"/>
    </style:style>
    <style:style style:name="P30" style:family="paragraph" style:parent-style-name="Text_20_body">
      <style:paragraph-properties fo:margin-top="0.1598in" fo:margin-bottom="0in" style:contextual-spacing="false"/>
      <style:text-properties style:font-name="Source Sans Pro" fo:font-size="10pt" style:font-size-asian="10pt"/>
    </style:style>
    <style:style style:name="P31" style:family="paragraph" style:parent-style-name="Text_20_body">
      <style:paragraph-properties fo:margin-top="0.0063in" fo:margin-bottom="0in" style:contextual-spacing="false"/>
      <style:text-properties style:font-name="Source Sans Pro" fo:font-size="9.5pt" style:font-size-asian="9.5pt"/>
    </style:style>
    <style:style style:name="P32" style:family="paragraph" style:parent-style-name="Heading_20_5">
      <style:paragraph-properties fo:margin-left="0.3937in" fo:margin-right="0in" fo:margin-top="0.0693in" fo:margin-bottom="0in" style:contextual-spacing="false" fo:line-height="0.1862in"/>
    </style:style>
    <style:style style:name="P33" style:family="paragraph" style:parent-style-name="Standard">
      <style:paragraph-properties fo:margin-left="0.3937in" fo:margin-right="0in" fo:margin-top="0in" fo:margin-bottom="0in" style:contextual-spacing="false" fo:line-height="0.1689in" fo:text-align="left" style:justify-single-word="false" fo:text-indent="0in" style:auto-text-indent="false"/>
    </style:style>
    <style:style style:name="P34" style:family="paragraph" style:parent-style-name="Text_20_body">
      <style:paragraph-properties fo:margin-top="0.1366in" fo:margin-bottom="0in" style:contextual-spacing="false"/>
      <style:text-properties style:font-name="Source Sans Pro" fo:font-size="10pt" style:font-size-asian="10pt"/>
    </style:style>
    <style:style style:name="P35" style:family="paragraph" style:parent-style-name="Heading_20_5">
      <style:paragraph-properties fo:margin-left="0.3937in" fo:margin-right="0in" fo:line-height="0.1862in"/>
    </style:style>
    <style:style style:name="P36" style:family="paragraph" style:parent-style-name="Text_20_body">
      <style:paragraph-properties fo:margin-top="0.1374in" fo:margin-bottom="0in" style:contextual-spacing="false"/>
      <style:text-properties style:font-name="Source Sans Pro" fo:font-size="10pt" style:font-size-asian="10pt"/>
    </style:style>
    <style:style style:name="P37" style:family="paragraph" style:parent-style-name="Heading_20_5">
      <style:paragraph-properties fo:margin-left="0.3937in" fo:margin-right="0in" fo:margin-top="0.0008in" fo:margin-bottom="0in" style:contextual-spacing="false" fo:line-height="0.1862in"/>
    </style:style>
    <style:style style:name="P38" style:family="paragraph" style:parent-style-name="Standard">
      <style:paragraph-properties fo:margin-left="0.3937in" fo:margin-right="0in" fo:margin-top="0.0008in" fo:margin-bottom="0in" style:contextual-spacing="false" fo:line-height="95%" fo:text-align="left" style:justify-single-word="false" fo:text-indent="0in" style:auto-text-indent="false"/>
    </style:style>
    <style:style style:name="P39" style:family="paragraph" style:parent-style-name="Text_20_body">
      <style:paragraph-properties fo:margin-top="0.1535in" fo:margin-bottom="0in" style:contextual-spacing="false"/>
      <style:text-properties style:font-name="Source Sans Pro" fo:font-size="10pt" style:font-size-asian="10pt"/>
    </style:style>
    <style:style style:name="P40" style:family="paragraph" style:parent-style-name="Standard">
      <style:paragraph-properties fo:margin-left="0.3937in" fo:margin-right="0in" fo:margin-top="0.0008in" fo:margin-bottom="0in" style:contextual-spacing="false" fo:line-height="0.1709in" fo:text-align="left" style:justify-single-word="false" fo:text-indent="0in" style:auto-text-indent="false"/>
    </style:style>
    <style:style style:name="P41" style:family="paragraph" style:parent-style-name="Standard">
      <style:paragraph-properties fo:margin-left="0.3937in" fo:margin-right="0in" fo:margin-top="0.0028in" fo:margin-bottom="0in" style:contextual-spacing="false" fo:line-height="95%" fo:text-align="left" style:justify-single-word="false" fo:text-indent="0in" style:auto-text-indent="false"/>
    </style:style>
    <style:style style:name="P42" style:family="paragraph" style:parent-style-name="Text_20_body">
      <style:paragraph-properties fo:margin-top="0.1398in" fo:margin-bottom="0in" style:contextual-spacing="false"/>
      <style:text-properties style:font-name="Source Sans Pro" fo:font-size="10pt" style:font-size-asian="10pt"/>
    </style:style>
    <style:style style:name="P43" style:family="paragraph" style:parent-style-name="Standard">
      <style:paragraph-properties fo:margin-left="0.3937in" fo:margin-right="0in" fo:margin-top="0.0016in" fo:margin-bottom="0in" style:contextual-spacing="false" fo:line-height="95%" fo:text-align="left" style:justify-single-word="false" fo:text-indent="0in" style:auto-text-indent="false"/>
    </style:style>
    <style:style style:name="P44" style:family="paragraph" style:parent-style-name="Heading_20_5">
      <style:paragraph-properties fo:margin-left="0.3654in" fo:margin-right="0in" fo:margin-top="0.0693in" fo:margin-bottom="0in" style:contextual-spacing="false" fo:line-height="0.1862in" fo:break-before="column"/>
    </style:style>
    <style:style style:name="P45" style:family="paragraph" style:parent-style-name="Standard">
      <style:paragraph-properties fo:margin-left="0.3654in" fo:margin-right="0in" fo:margin-top="0in" fo:margin-bottom="0in" style:contextual-spacing="false" fo:line-height="0.1689in" fo:text-align="left" style:justify-single-word="false" fo:text-indent="0in" style:auto-text-indent="false"/>
    </style:style>
    <style:style style:name="P46" style:family="paragraph" style:parent-style-name="Heading_20_5">
      <style:paragraph-properties fo:margin-left="0.3654in" fo:margin-right="0in" fo:line-height="0.1862in"/>
    </style:style>
    <style:style style:name="P47" style:family="paragraph" style:parent-style-name="Standard">
      <style:paragraph-properties fo:margin-left="0.3654in" fo:margin-right="0.6654in" fo:margin-top="0.0008in" fo:margin-bottom="0in" style:contextual-spacing="false" fo:line-height="95%" fo:text-align="left" style:justify-single-word="false" fo:text-indent="0in" style:auto-text-indent="false"/>
    </style:style>
    <style:style style:name="P48" style:family="paragraph" style:parent-style-name="Text_20_body">
      <style:paragraph-properties fo:margin-top="0.1402in" fo:margin-bottom="0in" style:contextual-spacing="false"/>
      <style:text-properties style:font-name="Source Sans Pro" fo:font-size="10pt" style:font-size-asian="10pt"/>
    </style:style>
    <style:style style:name="P49" style:family="paragraph" style:parent-style-name="Standard">
      <style:paragraph-properties fo:margin-left="0.3654in" fo:margin-right="0.6654in" fo:margin-top="0.002in" fo:margin-bottom="0in" style:contextual-spacing="false" fo:line-height="95%" fo:text-align="left" style:justify-single-word="false" fo:text-indent="0in" style:auto-text-indent="false"/>
    </style:style>
    <style:style style:name="P50" style:family="paragraph" style:parent-style-name="Standard">
      <style:paragraph-properties fo:margin-left="0.3654in" fo:margin-right="0in" fo:margin-top="0in" fo:margin-bottom="0in" style:contextual-spacing="false" fo:line-height="0.1693in" fo:text-align="left" style:justify-single-word="false" fo:text-indent="0in" style:auto-text-indent="false"/>
    </style:style>
    <style:style style:name="P51" style:family="paragraph" style:parent-style-name="Heading_20_5">
      <style:paragraph-properties fo:margin-left="0.3654in" fo:margin-right="0in" fo:margin-top="0.0008in" fo:margin-bottom="0in" style:contextual-spacing="false" fo:line-height="0.1862in"/>
    </style:style>
    <style:style style:name="P52" style:family="paragraph" style:parent-style-name="Standard">
      <style:paragraph-properties fo:margin-left="0.3654in" fo:margin-right="1.0543in" fo:margin-top="0.0008in" fo:margin-bottom="0in" style:contextual-spacing="false" fo:line-height="95%" fo:text-align="left" style:justify-single-word="false" fo:text-indent="0in" style:auto-text-indent="false"/>
    </style:style>
    <style:style style:name="P53" style:family="paragraph" style:parent-style-name="Text_20_body" style:master-page-name="Converted4">
      <style:paragraph-properties style:page-number="auto"/>
      <style:text-properties style:font-name="Source Sans Pro" fo:font-size="19pt" style:font-size-asian="19pt"/>
    </style:style>
    <style:style style:name="P54" style:family="paragraph" style:parent-style-name="Text_20_body">
      <style:text-properties style:font-name="Source Sans Pro" fo:font-size="19pt" style:font-size-asian="19pt"/>
    </style:style>
    <style:style style:name="P55" style:family="paragraph" style:parent-style-name="Text_20_body">
      <style:paragraph-properties fo:margin-top="0.2457in" fo:margin-bottom="0in" style:contextual-spacing="false"/>
      <style:text-properties style:font-name="Source Sans Pro" fo:font-size="19pt" style:font-size-asian="19pt"/>
    </style:style>
    <style:style style:name="P56" style:family="paragraph" style:parent-style-name="Standard">
      <style:paragraph-properties fo:margin-left="1.5945in" fo:margin-right="3.6575in" fo:margin-top="0in" fo:margin-bottom="0in" style:contextual-spacing="false" fo:line-height="95%" fo:text-align="left" style:justify-single-word="false" fo:text-indent="0in" style:auto-text-indent="false"/>
    </style:style>
    <style:style style:name="P57" style:family="paragraph" style:parent-style-name="Standard">
      <style:paragraph-properties fo:margin-left="1.5945in" fo:margin-right="3.1701in" fo:margin-top="0.0047in" fo:margin-bottom="0in" style:contextual-spacing="false" fo:line-height="95%" fo:text-align="left" style:justify-single-word="false" fo:text-indent="0in" style:auto-text-indent="false"/>
    </style:style>
    <style:style style:name="P58" style:family="paragraph" style:parent-style-name="Standard">
      <style:paragraph-properties fo:margin-left="0in" fo:margin-right="0.7555in" fo:margin-top="0.0854in" fo:margin-bottom="0in" style:contextual-spacing="false" fo:text-align="center" style:justify-single-word="false" fo:text-indent="0in" style:auto-text-indent="false"/>
    </style:style>
    <style:style style:name="P59" style:family="paragraph" style:parent-style-name="Text_20_body">
      <style:text-properties style:font-name="Source Sans Pro" fo:font-size="6pt" style:font-size-asian="6pt"/>
    </style:style>
    <style:style style:name="P60" style:family="paragraph" style:parent-style-name="Text_20_body">
      <style:paragraph-properties fo:margin-top="0.0181in" fo:margin-bottom="0in" style:contextual-spacing="false"/>
      <style:text-properties style:font-name="Source Sans Pro" fo:font-size="6pt" style:font-size-asian="6pt"/>
    </style:style>
    <style:style style:name="P61"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89in" style:type="right"/>
        </style:tab-stops>
      </style:paragraph-properties>
    </style:style>
    <style:style style:name="P62" style:family="paragraph" style:parent-style-name="Text_20_body" style:master-page-name="Converted5">
      <style:paragraph-properties style:page-number="auto"/>
      <style:text-properties style:font-name="Lato Black" fo:font-size="10pt" fo:font-weight="bold" style:font-size-asian="10pt" style:font-weight-asian="bold"/>
    </style:style>
    <style:style style:name="P63" style:family="paragraph" style:parent-style-name="Text_20_body">
      <style:text-properties style:font-name="Lato Black" fo:font-size="10pt" fo:font-weight="bold" style:font-size-asian="10pt" style:font-weight-asian="bold"/>
    </style:style>
    <style:style style:name="P64" style:family="paragraph" style:parent-style-name="Text_20_body">
      <style:paragraph-properties fo:margin-top="0.0165in" fo:margin-bottom="0in" style:contextual-spacing="false"/>
      <style:text-properties style:font-name="Lato Black" fo:font-size="10pt" fo:font-weight="bold" style:font-size-asian="10pt" style:font-weight-asian="bold"/>
    </style:style>
    <style:style style:name="P65" style:family="paragraph" style:parent-style-name="Text_20_body">
      <style:text-properties style:font-name="Source Sans Pro" fo:font-size="6pt" fo:font-weight="bold" style:font-size-asian="6pt" style:font-weight-asian="bold"/>
    </style:style>
    <style:style style:name="P66" style:family="paragraph" style:parent-style-name="Heading_20_5">
      <style:paragraph-properties fo:margin-left="2.4799in" fo:margin-right="0in" fo:margin-top="0.1728in" fo:margin-bottom="0in" style:contextual-spacing="false" fo:line-height="100%"/>
    </style:style>
    <style:style style:name="P67" style:family="paragraph" style:parent-style-name="Text_20_body">
      <style:text-properties style:font-name="Source Sans Pro" fo:font-size="9.5pt" fo:font-weight="bold" style:font-size-asian="9.5pt" style:font-weight-asian="bold"/>
    </style:style>
    <style:style style:name="P68" style:family="paragraph" style:parent-style-name="Text_20_body">
      <style:paragraph-properties fo:margin-top="0.0917in" fo:margin-bottom="0in" style:contextual-spacing="false"/>
      <style:text-properties style:font-name="Source Sans Pro" fo:font-size="9.5pt" fo:font-weight="bold" style:font-size-asian="9.5pt" style:font-weight-asian="bold"/>
    </style:style>
    <style:style style:name="P69" style:family="paragraph" style:parent-style-name="Standard">
      <style:paragraph-properties fo:margin-left="1.1839in" fo:margin-right="0in" fo:margin-top="0in" fo:margin-bottom="0in" style:contextual-spacing="false" fo:text-align="left" style:justify-single-word="false" fo:text-indent="0in" style:auto-text-indent="false"/>
    </style:style>
    <style:style style:name="P70" style:family="paragraph" style:parent-style-name="Text_20_body">
      <style:paragraph-properties fo:margin-top="0.0693in" fo:margin-bottom="0in" style:contextual-spacing="false"/>
      <style:text-properties style:font-name="Verdana" fo:font-size="7.5pt" fo:font-weight="bold" style:font-size-asian="7.5pt" style:font-weight-asian="bold"/>
    </style:style>
    <style:style style:name="P71" style:family="paragraph" style:parent-style-name="Standard">
      <style:paragraph-properties fo:margin-left="3.1728in" fo:margin-right="1.5854in" fo:margin-top="0in" fo:margin-bottom="0in" style:contextual-spacing="false" fo:line-height="103%" fo:text-align="justify" style:justify-single-word="false" fo:text-indent="0.002in" style:auto-text-indent="false"/>
    </style:style>
    <style:style style:name="P72" style:family="paragraph" style:parent-style-name="Standard">
      <style:paragraph-properties fo:margin-left="3.1728in" fo:margin-right="1.5846in" fo:margin-top="0.0709in" fo:margin-bottom="0in" style:contextual-spacing="false" fo:line-height="103%" fo:text-align="justify" style:justify-single-word="false" fo:text-indent="0in" style:auto-text-indent="false"/>
    </style:style>
    <style:style style:name="P73" style:family="paragraph" style:parent-style-name="Text_20_body">
      <style:paragraph-properties fo:margin-top="0.0807in" fo:margin-bottom="0in" style:contextual-spacing="false"/>
      <style:text-properties style:font-name="Verdana" fo:font-size="7.5pt" style:font-size-asian="7.5pt"/>
    </style:style>
    <style:style style:name="P74" style:family="paragraph" style:parent-style-name="Standard">
      <style:paragraph-properties fo:margin-left="1.1846in" fo:margin-right="1.5846in" fo:margin-top="0.0008in" fo:margin-bottom="0in" style:contextual-spacing="false" fo:line-height="103%" fo:text-align="justify" style:justify-single-word="false" fo:text-indent="0.4965in" style:auto-text-indent="false"/>
    </style:style>
    <style:style style:name="P75" style:family="paragraph" style:parent-style-name="Text_20_body">
      <style:paragraph-properties fo:margin-top="0.0047in" fo:margin-bottom="0in" style:contextual-spacing="false"/>
      <style:text-properties style:font-name="Verdana" fo:font-size="7.5pt" style:font-size-asian="7.5pt"/>
    </style:style>
    <style:style style:name="P76" style:family="paragraph" style:parent-style-name="Standard">
      <style:paragraph-properties fo:margin-left="1.6827in" fo:margin-right="0in" fo:margin-top="0in" fo:margin-bottom="0in" style:contextual-spacing="false" fo:text-align="left" style:justify-single-word="false" fo:text-indent="0in" style:auto-text-indent="false"/>
    </style:style>
    <style:style style:name="P77" style:family="paragraph" style:parent-style-name="Text_20_body">
      <style:paragraph-properties fo:margin-top="0.0083in" fo:margin-bottom="0in" style:contextual-spacing="false"/>
      <style:text-properties style:font-name="Verdana" fo:font-size="7.5pt" style:font-size-asian="7.5pt"/>
    </style:style>
    <style:style style:name="P78" style:family="paragraph" style:parent-style-name="List_20_Paragraph" style:list-style-name="WWNum1">
      <style:paragraph-properties fo:margin-left="1.1846in" fo:margin-right="1.5846in" fo:margin-top="0.0008in" fo:margin-bottom="0in" style:contextual-spacing="false" fo:line-height="103%" fo:text-align="justify" style:justify-single-word="false" fo:text-indent="0.4965in" style:auto-text-indent="false">
        <style:tab-stops>
          <style:tab-stop style:position="1.8181in"/>
        </style:tab-stops>
      </style:paragraph-properties>
    </style:style>
    <style:style style:name="P79" style:family="paragraph" style:parent-style-name="List_20_Paragraph" style:list-style-name="WWNum1">
      <style:paragraph-properties fo:margin-left="1.1846in" fo:margin-right="1.5839in" fo:margin-top="0in" fo:margin-bottom="0in" style:contextual-spacing="false" fo:line-height="103%" fo:text-align="justify" style:justify-single-word="false" fo:text-indent="0.498in" style:auto-text-indent="false">
        <style:tab-stops>
          <style:tab-stop style:position="1.8583in"/>
        </style:tab-stops>
      </style:paragraph-properties>
    </style:style>
    <style:style style:name="P80" style:family="paragraph" style:parent-style-name="List_20_Paragraph" style:list-style-name="WWNum1">
      <style:paragraph-properties fo:margin-left="1.1862in" fo:margin-right="1.5839in" fo:margin-top="0in" fo:margin-bottom="0in" style:contextual-spacing="false" fo:line-height="103%" fo:text-align="justify" style:justify-single-word="false" fo:text-indent="0.4957in" style:auto-text-indent="false">
        <style:tab-stops>
          <style:tab-stop style:position="1.8984in"/>
        </style:tab-stops>
      </style:paragraph-properties>
    </style:style>
    <style:style style:name="P81" style:family="paragraph" style:parent-style-name="List_20_Paragraph" style:list-style-name="WWNum1">
      <style:paragraph-properties fo:margin-left="1.1866in" fo:margin-right="1.5835in" fo:margin-top="0.0008in" fo:margin-bottom="0in" style:contextual-spacing="false" fo:line-height="103%" fo:text-align="justify" style:justify-single-word="false" fo:text-indent="0.4965in" style:auto-text-indent="false">
        <style:tab-stops>
          <style:tab-stop style:position="1.9362in"/>
        </style:tab-stops>
      </style:paragraph-properties>
    </style:style>
    <style:style style:name="P82" style:family="paragraph" style:parent-style-name="Text_20_body">
      <style:paragraph-properties fo:margin-top="0.0035in" fo:margin-bottom="0in" style:contextual-spacing="false"/>
      <style:text-properties style:font-name="Verdana" fo:font-size="7.5pt" style:font-size-asian="7.5pt"/>
    </style:style>
    <style:style style:name="P83" style:family="paragraph" style:parent-style-name="List_20_Paragraph" style:list-style-name="WWNum1">
      <style:paragraph-properties fo:margin-left="1.8028in" fo:margin-right="0in" fo:margin-top="0in" fo:margin-bottom="0in" style:contextual-spacing="false" fo:line-height="100%" fo:text-align="left" style:justify-single-word="false" fo:text-indent="-0.1189in" style:auto-text-indent="false">
        <style:tab-stops>
          <style:tab-stop style:position="1.8028in"/>
        </style:tab-stops>
      </style:paragraph-properties>
    </style:style>
    <style:style style:name="P84" style:family="paragraph" style:parent-style-name="Text_20_body">
      <style:paragraph-properties fo:margin-top="0.0075in" fo:margin-bottom="0in" style:contextual-spacing="false"/>
      <style:text-properties style:font-name="Verdana" fo:font-size="7.5pt" style:font-size-asian="7.5pt"/>
    </style:style>
    <style:style style:name="P85" style:family="paragraph" style:parent-style-name="Standard">
      <style:paragraph-properties fo:margin-left="1.6839in" fo:margin-right="0in" fo:margin-top="0in" fo:margin-bottom="0in" style:contextual-spacing="false" fo:text-align="left" style:justify-single-word="false" fo:text-indent="0in" style:auto-text-indent="false"/>
    </style:style>
    <style:style style:name="P86" style:family="paragraph" style:parent-style-name="List_20_Paragraph" style:list-style-name="WWNum2">
      <style:paragraph-properties fo:margin-left="1.1854in" fo:margin-right="1.5839in" fo:margin-top="0.0008in" fo:margin-bottom="0in" style:contextual-spacing="false" fo:line-height="103%" fo:text-align="justify" style:justify-single-word="false" fo:text-indent="0.4957in" style:auto-text-indent="false">
        <style:tab-stops>
          <style:tab-stop style:position="1.8193in"/>
        </style:tab-stops>
      </style:paragraph-properties>
    </style:style>
    <style:style style:name="P87" style:family="paragraph" style:parent-style-name="Text_20_body" style:master-page-name="Converted6">
      <style:paragraph-properties style:page-number="auto"/>
      <style:text-properties style:font-name="Verdana" fo:font-size="10pt" style:font-size-asian="10pt"/>
    </style:style>
    <style:style style:name="P88" style:family="paragraph" style:parent-style-name="Text_20_body">
      <style:text-properties style:font-name="Verdana" fo:font-size="10pt" style:font-size-asian="10pt"/>
    </style:style>
    <style:style style:name="P89" style:family="paragraph" style:parent-style-name="Text_20_body">
      <style:paragraph-properties fo:margin-top="0.0909in" fo:margin-bottom="0.0008in" style:contextual-spacing="false"/>
      <style:text-properties style:font-name="Verdana" fo:font-size="10pt" style:font-size-asian="10pt"/>
    </style:style>
    <style:style style:name="P90" style:family="paragraph" style:parent-style-name="Standard">
      <style:paragraph-properties fo:margin-left="0.789in" fo:margin-right="0in" fo:line-height="0.0283in" fo:text-indent="0in" style:auto-text-indent="false"/>
    </style:style>
    <style:style style:name="P91" style:family="paragraph" style:parent-style-name="List_20_Paragraph" style:list-style-name="WWNum2">
      <style:paragraph-properties fo:margin-left="1.189in" fo:margin-right="1.5752in" fo:margin-top="0.1138in" fo:margin-bottom="0in" style:contextual-spacing="false" fo:line-height="102%" fo:text-align="justify" style:justify-single-word="false" fo:text-indent="0.4909in" style:auto-text-indent="false">
        <style:tab-stops>
          <style:tab-stop style:position="1.8791in"/>
        </style:tab-stops>
      </style:paragraph-properties>
    </style:style>
    <style:style style:name="P92" style:family="paragraph" style:parent-style-name="Text_20_body">
      <style:paragraph-properties fo:margin-top="0.0055in" fo:margin-bottom="0in" style:contextual-spacing="false"/>
    </style:style>
    <style:style style:name="P93" style:family="paragraph" style:parent-style-name="List_20_Paragraph" style:list-style-name="WWNum2">
      <style:paragraph-properties fo:margin-left="1.1874in" fo:margin-right="1.5791in" fo:margin-top="0in" fo:margin-bottom="0in" style:contextual-spacing="false" fo:line-height="102%" fo:text-align="justify" style:justify-single-word="false" fo:text-indent="0.4953in" style:auto-text-indent="false">
        <style:tab-stops>
          <style:tab-stop style:position="1.9417in"/>
        </style:tab-stops>
      </style:paragraph-properties>
    </style:style>
    <style:style style:name="P94" style:family="paragraph" style:parent-style-name="Text_20_body">
      <style:paragraph-properties fo:margin-top="0.0047in" fo:margin-bottom="0in" style:contextual-spacing="false"/>
    </style:style>
    <style:style style:name="P95" style:family="paragraph" style:parent-style-name="List_20_Paragraph" style:list-style-name="WWNum2">
      <style:paragraph-properties fo:margin-left="1.189in" fo:margin-right="1.5736in" fo:margin-top="0in" fo:margin-bottom="0in" style:contextual-spacing="false" fo:line-height="102%" fo:text-align="justify" style:justify-single-word="false" fo:text-indent="0.4992in" style:auto-text-indent="false">
        <style:tab-stops>
          <style:tab-stop style:position="1.9075in"/>
        </style:tab-stops>
      </style:paragraph-properties>
    </style:style>
    <style:style style:name="P96" style:family="paragraph" style:parent-style-name="Text_20_body">
      <style:paragraph-properties fo:margin-top="0.0016in" fo:margin-bottom="0in" style:contextual-spacing="false"/>
    </style:style>
    <style:style style:name="P97" style:family="paragraph" style:parent-style-name="List_20_Paragraph" style:list-style-name="WWNum2">
      <style:paragraph-properties fo:margin-left="1.189in" fo:margin-right="1.5811in" fo:margin-top="0in" fo:margin-bottom="0in" style:contextual-spacing="false" fo:line-height="101%" fo:text-align="justify" style:justify-single-word="false" fo:text-indent="0.4965in" style:auto-text-indent="false">
        <style:tab-stops>
          <style:tab-stop style:position="1.8181in"/>
        </style:tab-stops>
      </style:paragraph-properties>
    </style:style>
    <style:style style:name="P98" style:family="paragraph" style:parent-style-name="Text_20_body">
      <style:paragraph-properties fo:margin-top="0.0075in" fo:margin-bottom="0in" style:contextual-spacing="false"/>
    </style:style>
    <style:style style:name="P99" style:family="paragraph" style:parent-style-name="Text_20_body">
      <style:paragraph-properties fo:margin-left="1.1827in" fo:margin-right="1.5736in" fo:line-height="102%" fo:text-align="justify" style:justify-single-word="false" fo:text-indent="0.5043in" style:auto-text-indent="false"/>
    </style:style>
    <style:style style:name="P100" style:family="paragraph" style:parent-style-name="Text_20_body">
      <style:paragraph-properties fo:margin-left="1.1874in" fo:margin-right="1.578in" fo:line-height="102%" fo:text-align="justify" style:justify-single-word="false" fo:text-indent="0.4992in" style:auto-text-indent="false"/>
    </style:style>
    <style:style style:name="P101" style:family="paragraph" style:parent-style-name="Text_20_body">
      <style:paragraph-properties fo:margin-left="1.1866in" fo:margin-right="1.5736in" fo:line-height="102%" fo:text-align="justify" style:justify-single-word="false" fo:text-indent="0.4992in" style:auto-text-indent="false"/>
    </style:style>
    <style:style style:name="P102" style:family="paragraph" style:parent-style-name="Text_20_body">
      <style:paragraph-properties fo:margin-left="1.1874in" fo:margin-right="1.5764in" fo:line-height="103%" fo:text-align="justify" style:justify-single-word="false" fo:text-indent="0.498in" style:auto-text-indent="false"/>
    </style:style>
    <style:style style:name="P103" style:family="paragraph" style:parent-style-name="List_20_Paragraph" style:list-style-name="WWNum3">
      <style:paragraph-properties fo:margin-left="1.7783in" fo:margin-right="0in" fo:margin-top="0in" fo:margin-bottom="0in" style:contextual-spacing="false" fo:line-height="100%" fo:text-align="left" style:justify-single-word="false" fo:text-indent="-0.0909in" style:auto-text-indent="false">
        <style:tab-stops>
          <style:tab-stop style:position="1.7783in"/>
        </style:tab-stops>
      </style:paragraph-properties>
    </style:style>
    <style:style style:name="P104" style:family="paragraph" style:parent-style-name="Text_20_body">
      <style:paragraph-properties fo:margin-top="0.0043in" fo:margin-bottom="0in" style:contextual-spacing="false"/>
    </style:style>
    <style:style style:name="P105" style:family="paragraph" style:parent-style-name="List_20_Paragraph" style:list-style-name="WWNum3">
      <style:paragraph-properties fo:margin-left="1.189in" fo:margin-right="1.578in" fo:margin-top="0in" fo:margin-bottom="0in" style:contextual-spacing="false" fo:line-height="104%" fo:text-align="justify" style:justify-single-word="false" fo:text-indent="0.4902in" style:auto-text-indent="false">
        <style:tab-stops>
          <style:tab-stop style:position="1.889in"/>
        </style:tab-stops>
      </style:paragraph-properties>
    </style:style>
    <style:style style:name="P106" style:family="paragraph" style:parent-style-name="List_20_Paragraph" style:list-style-name="WWNum3">
      <style:paragraph-properties fo:margin-left="1.8992in" fo:margin-right="0in" fo:margin-top="0in" fo:margin-bottom="0in" style:contextual-spacing="false" fo:line-height="100%" fo:text-align="left" style:justify-single-word="false" fo:text-indent="-0.2161in" style:auto-text-indent="false">
        <style:tab-stops>
          <style:tab-stop style:position="1.8992in"/>
        </style:tab-stops>
      </style:paragraph-properties>
    </style:style>
    <style:style style:name="P107" style:family="paragraph" style:parent-style-name="List_20_Paragraph" style:list-style-name="WWNum3">
      <style:paragraph-properties fo:margin-left="1.189in" fo:margin-right="1.5752in" fo:margin-top="0in" fo:margin-bottom="0in" style:contextual-spacing="false" fo:line-height="104%" fo:text-align="justify" style:justify-single-word="false" fo:text-indent="0.4984in" style:auto-text-indent="false">
        <style:tab-stops>
          <style:tab-stop style:position="1.8736in"/>
        </style:tab-stops>
      </style:paragraph-properties>
    </style:style>
    <style:style style:name="P108" style:family="paragraph" style:parent-style-name="Text_20_body">
      <style:paragraph-properties fo:margin-top="0.0071in" fo:margin-bottom="0in" style:contextual-spacing="false"/>
      <style:text-properties fo:font-size="2.5pt" style:font-size-asian="2.5pt"/>
    </style:style>
    <style:style style:name="P109" style:family="paragraph" style:parent-style-name="Text_20_body">
      <style:text-properties fo:font-size="6pt" style:font-size-asian="6pt"/>
    </style:style>
    <style:style style:name="P110" style:family="paragraph" style:parent-style-name="Text_20_body">
      <style:paragraph-properties fo:margin-top="0.0362in" fo:margin-bottom="0in" style:contextual-spacing="false"/>
      <style:text-properties fo:font-size="6pt" style:font-size-asian="6pt"/>
    </style:style>
    <style:style style:name="P111" style:family="paragraph" style:parent-style-name="Standard">
      <style:paragraph-properties fo:margin-left="0.3953in" fo:margin-right="0in" fo:margin-top="0.0008in" fo:margin-bottom="0in" style:contextual-spacing="false" fo:text-align="left" style:justify-single-word="false" fo:text-indent="0in" style:auto-text-indent="false">
        <style:tab-stops>
          <style:tab-stop style:position="7.0465in" style:type="right"/>
        </style:tab-stops>
      </style:paragraph-properties>
    </style:style>
    <style:style style:name="P112" style:family="paragraph" style:parent-style-name="Text_20_body" style:master-page-name="Converted7">
      <style:paragraph-properties style:page-number="auto"/>
      <style:text-properties style:font-name="Lato Black" fo:font-size="10pt" fo:font-weight="bold" style:font-size-asian="10pt" style:font-weight-asian="bold"/>
    </style:style>
    <style:style style:name="P113" style:family="paragraph" style:parent-style-name="Text_20_body">
      <style:paragraph-properties fo:margin-top="0.1016in" fo:margin-bottom="0in" style:contextual-spacing="false"/>
      <style:text-properties style:font-name="Lato Black" fo:font-size="10pt" fo:font-weight="bold" style:font-size-asian="10pt" style:font-weight-asian="bold"/>
    </style:style>
    <style:style style:name="P114" style:family="paragraph" style:parent-style-name="Standard">
      <style:paragraph-properties fo:margin-left="1.2181in" fo:margin-right="0in" fo:line-height="100%" fo:text-indent="0in" style:auto-text-indent="false"/>
    </style:style>
    <style:style style:name="P115" style:family="paragraph" style:parent-style-name="Text_20_body">
      <style:paragraph-properties fo:margin-top="0.0063in" fo:margin-bottom="0in" style:contextual-spacing="false"/>
      <style:text-properties style:font-name="Lato Black" fo:font-size="6.5pt" fo:font-weight="bold" style:font-size-asian="6.5pt" style:font-weight-asian="bold"/>
    </style:style>
    <style:style style:name="P116" style:family="paragraph" style:parent-style-name="Text_20_body">
      <style:paragraph-properties fo:margin-top="0.0043in" fo:margin-bottom="0in" style:contextual-spacing="false"/>
      <style:text-properties style:font-name="Lato Black" fo:font-size="7.5pt" fo:font-weight="bold" style:font-size-asian="7.5pt" style:font-weight-asian="bold"/>
    </style:style>
    <style:style style:name="P117" style:family="paragraph" style:parent-style-name="Text_20_body">
      <style:paragraph-properties fo:margin-top="0.0055in" fo:margin-bottom="0in" style:contextual-spacing="false"/>
      <style:text-properties style:font-name="Lato Black" fo:font-size="7.5pt" fo:font-weight="bold" style:font-size-asian="7.5pt" style:font-weight-asian="bold"/>
    </style:style>
    <style:style style:name="P118" style:family="paragraph" style:parent-style-name="Text_20_body">
      <style:paragraph-properties fo:margin-top="0.0043in" fo:margin-bottom="0in" style:contextual-spacing="false"/>
      <style:text-properties style:font-name="Lato Black" fo:font-weight="bold" style:font-weight-asian="bold"/>
    </style:style>
    <style:style style:name="P119" style:family="paragraph" style:parent-style-name="Text_20_body">
      <style:paragraph-properties fo:margin-top="0.0075in" fo:margin-bottom="0in" style:contextual-spacing="false"/>
      <style:text-properties style:font-name="Lato Black" fo:font-size="7.5pt" fo:font-weight="bold" style:font-size-asian="7.5pt" style:font-weight-asian="bold"/>
    </style:style>
    <style:style style:name="P120" style:family="paragraph" style:parent-style-name="Text_20_body">
      <style:paragraph-properties fo:margin-top="0.0634in" fo:margin-bottom="0in" style:contextual-spacing="false"/>
      <style:text-properties style:font-name="Lato Black" fo:font-size="10pt" fo:font-weight="bold" style:font-size-asian="10pt" style:font-weight-asian="bold"/>
    </style:style>
    <style:style style:name="P121" style:family="paragraph" style:parent-style-name="Text_20_body" style:master-page-name="Converted8">
      <style:paragraph-properties style:page-number="auto"/>
      <style:text-properties style:font-name="Lato Black" fo:font-size="9.5pt" fo:font-weight="bold" style:font-size-asian="9.5pt" style:font-weight-asian="bold"/>
    </style:style>
    <style:style style:name="P122" style:family="paragraph" style:parent-style-name="Text_20_body">
      <style:paragraph-properties fo:margin-top="0.1035in" fo:margin-bottom="0in" style:contextual-spacing="false"/>
      <style:text-properties style:font-name="Lato Black" fo:font-size="9.5pt" fo:font-weight="bold" style:font-size-asian="9.5pt" style:font-weight-asian="bold"/>
    </style:style>
    <style:style style:name="P123" style:family="paragraph" style:parent-style-name="Standard">
      <style:paragraph-properties fo:margin-left="0.2339in" fo:margin-right="0.7555in" fo:margin-top="0in" fo:margin-bottom="0in" style:contextual-spacing="false" fo:text-align="center" style:justify-single-word="false" fo:text-indent="0in" style:auto-text-indent="false"/>
    </style:style>
    <style:style style:name="P124" style:family="paragraph" style:parent-style-name="Text_20_body">
      <style:paragraph-properties fo:margin-top="0.0555in" fo:margin-bottom="0in" style:contextual-spacing="false"/>
      <style:text-properties style:font-name="Times New Roman" fo:font-size="9.5pt" style:font-size-asian="9.5pt"/>
    </style:style>
    <style:style style:name="P125" style:family="paragraph" style:parent-style-name="Standard">
      <style:paragraph-properties fo:margin-left="4.0563in" fo:margin-right="0in" fo:margin-top="0in" fo:margin-bottom="0in" style:contextual-spacing="false" fo:text-align="left" style:justify-single-word="false" fo:text-indent="0in" style:auto-text-indent="false"/>
    </style:style>
    <style:style style:name="P126" style:family="paragraph" style:parent-style-name="Text_20_body">
      <style:text-properties style:font-name="Times New Roman" fo:font-size="9.5pt" fo:font-style="italic" fo:font-weight="bold" style:font-size-asian="9.5pt" style:font-style-asian="italic" style:font-weight-asian="bold"/>
    </style:style>
    <style:style style:name="P127" style:family="paragraph" style:parent-style-name="Text_20_body">
      <style:paragraph-properties fo:margin-top="0.0102in" fo:margin-bottom="0in" style:contextual-spacing="false"/>
      <style:text-properties style:font-name="Times New Roman" fo:font-size="9.5pt" fo:font-style="italic" fo:font-weight="bold" style:font-size-asian="9.5pt" style:font-style-asian="italic" style:font-weight-asian="bold"/>
    </style:style>
    <style:style style:name="P128" style:family="paragraph" style:parent-style-name="Standard">
      <style:paragraph-properties fo:margin-left="0.8335in" fo:margin-right="1.3882in" fo:margin-top="0.0008in" fo:margin-bottom="0in" style:contextual-spacing="false" fo:line-height="104%" fo:text-align="justify" style:justify-single-word="false" fo:text-indent="0in" style:auto-text-indent="false"/>
    </style:style>
    <style:style style:name="P129" style:family="paragraph" style:parent-style-name="Text_20_body">
      <style:text-properties style:font-name="Times New Roman" fo:font-size="9.5pt" fo:font-weight="bold" style:font-size-asian="9.5pt" style:font-weight-asian="bold"/>
    </style:style>
    <style:style style:name="P130" style:family="paragraph" style:parent-style-name="Text_20_body">
      <style:paragraph-properties fo:margin-top="0.128in" fo:margin-bottom="0in" style:contextual-spacing="false"/>
      <style:text-properties style:font-name="Times New Roman" fo:font-size="9.5pt" fo:font-weight="bold" style:font-size-asian="9.5pt" style:font-weight-asian="bold"/>
    </style:style>
    <style:style style:name="P131" style:family="paragraph" style:parent-style-name="Standard">
      <style:paragraph-properties fo:margin-left="0.8335in" fo:margin-right="1.389in" fo:margin-top="0in" fo:margin-bottom="0in" style:contextual-spacing="false" fo:line-height="104%" fo:text-align="justify" style:justify-single-word="false" fo:text-indent="0in" style:auto-text-indent="false"/>
    </style:style>
    <style:style style:name="P132" style:family="paragraph" style:parent-style-name="Text_20_body">
      <style:paragraph-properties fo:margin-top="0.0346in" fo:margin-bottom="0in" style:contextual-spacing="false"/>
      <style:text-properties style:font-name="Times New Roman" fo:font-size="9.5pt" fo:font-weight="bold" style:font-size-asian="9.5pt" style:font-weight-asian="bold"/>
    </style:style>
    <style:style style:name="P133" style:family="paragraph" style:parent-style-name="Heading_20_7">
      <style:paragraph-properties fo:margin-left="0.8335in" fo:margin-right="0in"/>
    </style:style>
    <style:style style:name="P134" style:family="paragraph" style:parent-style-name="Text_20_body">
      <style:paragraph-properties fo:margin-top="0.0354in" fo:margin-bottom="0in" style:contextual-spacing="false"/>
      <style:text-properties style:font-name="Times New Roman" fo:font-size="9.5pt" fo:font-weight="bold" style:font-size-asian="9.5pt" style:font-weight-asian="bold"/>
    </style:style>
    <style:style style:name="P135" style:family="paragraph" style:parent-style-name="Standard">
      <style:paragraph-properties fo:margin-left="0.8335in" fo:margin-right="1.3902in" fo:margin-top="0in" fo:margin-bottom="0in" style:contextual-spacing="false" fo:text-align="justify" style:justify-single-word="false" fo:text-indent="0in" style:auto-text-indent="false"/>
    </style:style>
    <style:style style:name="P136" style:family="paragraph" style:parent-style-name="Text_20_body">
      <style:text-properties style:font-name="Times New Roman" fo:font-size="9.5pt" style:font-size-asian="9.5pt"/>
    </style:style>
    <style:style style:name="P137" style:family="paragraph" style:parent-style-name="Text_20_body">
      <style:paragraph-properties fo:margin-top="0.1508in" fo:margin-bottom="0in" style:contextual-spacing="false"/>
      <style:text-properties style:font-name="Times New Roman" fo:font-size="9.5pt" style:font-size-asian="9.5pt"/>
    </style:style>
    <style:style style:name="P138" style:family="paragraph" style:parent-style-name="Standard">
      <style:paragraph-properties fo:margin-left="0.8335in" fo:margin-right="1.3882in" fo:margin-top="0in" fo:margin-bottom="0in" style:contextual-spacing="false" fo:text-align="justify" style:justify-single-word="false" fo:text-indent="0in" style:auto-text-indent="false"/>
    </style:style>
    <style:style style:name="P139" style:family="paragraph" style:parent-style-name="Text_20_body">
      <style:paragraph-properties fo:margin-top="0.0008in" fo:margin-bottom="0in" style:contextual-spacing="false"/>
      <style:text-properties style:font-name="Times New Roman" fo:font-size="9.5pt" style:font-size-asian="9.5pt"/>
    </style:style>
    <style:style style:name="P140" style:family="paragraph" style:parent-style-name="Standard">
      <style:paragraph-properties fo:margin-left="0.8335in" fo:margin-right="0in" fo:margin-top="0in" fo:margin-bottom="0in" style:contextual-spacing="false" fo:text-align="justify" style:justify-single-word="false" fo:text-indent="0in" style:auto-text-indent="false"/>
    </style:style>
    <style:style style:name="P141" style:family="paragraph" style:parent-style-name="Text_20_body">
      <style:paragraph-properties fo:margin-top="0.0661in" fo:margin-bottom="0in" style:contextual-spacing="false"/>
      <style:text-properties style:font-name="Times New Roman" fo:font-size="9.5pt" style:font-size-asian="9.5pt"/>
    </style:style>
    <style:style style:name="P142" style:family="paragraph" style:parent-style-name="Standard">
      <style:paragraph-properties fo:margin-left="0.2236in" fo:margin-right="0.7555in" fo:margin-top="0.0008in" fo:margin-bottom="0in" style:contextual-spacing="false" fo:text-align="center" style:justify-single-word="false" fo:text-indent="0in" style:auto-text-indent="false"/>
    </style:style>
    <style:style style:name="P143" style:family="paragraph" style:parent-style-name="Text_20_body">
      <style:text-properties style:font-name="Times New Roman" fo:font-size="10pt" style:font-size-asian="10pt"/>
    </style:style>
    <style:style style:name="P144" style:family="paragraph" style:parent-style-name="Text_20_body">
      <style:paragraph-properties fo:margin-top="0.0925in" fo:margin-bottom="0in" style:contextual-spacing="false"/>
      <style:text-properties style:font-name="Times New Roman" fo:font-size="10pt" style:font-size-asian="10pt"/>
    </style:style>
    <style:style style:name="P145" style:family="paragraph" style:parent-style-name="Standard">
      <style:paragraph-properties fo:margin-left="0.2236in" fo:margin-right="0.7555in" fo:margin-top="0.0126in" fo:margin-bottom="0in" style:contextual-spacing="false" fo:text-align="center" style:justify-single-word="false" fo:text-indent="0in" style:auto-text-indent="false"/>
    </style:style>
    <style:style style:name="P146" style:family="paragraph" style:parent-style-name="Standard">
      <style:paragraph-properties fo:margin-left="0.2236in" fo:margin-right="0.7555in" fo:margin-top="0.0071in" fo:margin-bottom="0in" style:contextual-spacing="false" fo:text-align="center" style:justify-single-word="false" fo:text-indent="0in" style:auto-text-indent="false"/>
    </style:style>
    <style:style style:name="P147" style:family="paragraph" style:parent-style-name="Text_20_body" style:master-page-name="Converted9">
      <style:paragraph-properties style:page-number="10"/>
      <style:text-properties style:font-name="Times New Roman" fo:font-size="10pt" fo:font-weight="bold" style:font-size-asian="10pt" style:font-weight-asian="bold"/>
    </style:style>
    <style:style style:name="P148" style:family="paragraph" style:parent-style-name="Text_20_body">
      <style:paragraph-properties fo:margin-top="0.1335in" fo:margin-bottom="0in" style:contextual-spacing="false"/>
      <style:text-properties style:font-name="Times New Roman" fo:font-size="10pt" fo:font-weight="bold" style:font-size-asian="10pt" style:font-weight-asian="bold"/>
    </style:style>
    <style:style style:name="P149" style:family="paragraph" style:parent-style-name="Standard">
      <style:paragraph-properties fo:margin-left="1.1256in" fo:margin-right="0in" fo:line-height="100%" fo:text-indent="0in" style:auto-text-indent="false"/>
    </style:style>
    <style:style style:name="P150" style:family="paragraph" style:parent-style-name="Text_20_body">
      <style:text-properties style:font-name="Times New Roman" fo:font-size="2pt" fo:font-weight="bold" style:font-size-asian="2pt" style:font-weight-asian="bold"/>
    </style:style>
    <style:style style:name="P151" style:family="paragraph" style:parent-style-name="Standard">
      <style:paragraph-properties fo:margin-left="2.5327in" fo:margin-right="0in" fo:line-height="0.1118in" fo:text-indent="0in" style:auto-text-indent="false"/>
    </style:style>
    <style:style style:name="P152" style:family="paragraph" style:parent-style-name="Text_20_body">
      <style:paragraph-properties fo:margin-top="0.0028in" fo:margin-bottom="0in" style:contextual-spacing="false"/>
      <style:text-properties style:font-name="Times New Roman" fo:font-size="2pt" fo:font-weight="bold" style:font-size-asian="2pt" style:font-weight-asian="bold"/>
    </style:style>
    <style:style style:name="P153" style:family="paragraph" style:parent-style-name="Text_20_body">
      <style:paragraph-properties fo:margin-top="0.0035in" fo:margin-bottom="0in" style:contextual-spacing="false"/>
      <style:text-properties style:font-name="Times New Roman" fo:font-size="2pt" fo:font-weight="bold" style:font-size-asian="2pt" style:font-weight-asian="bold"/>
    </style:style>
    <style:style style:name="P154" style:family="paragraph" style:parent-style-name="Text_20_body">
      <style:paragraph-properties fo:margin-top="0.002in" fo:margin-bottom="0in" style:contextual-spacing="false"/>
      <style:text-properties style:font-name="Times New Roman" fo:font-size="2pt" fo:font-weight="bold" style:font-size-asian="2pt" style:font-weight-asian="bold"/>
    </style:style>
    <style:style style:name="P155" style:family="paragraph" style:parent-style-name="Text_20_body">
      <style:paragraph-properties fo:margin-top="0.0043in" fo:margin-bottom="0in" style:contextual-spacing="false"/>
      <style:text-properties style:font-name="Times New Roman" fo:font-size="2pt" fo:font-weight="bold" style:font-size-asian="2pt" style:font-weight-asian="bold"/>
    </style:style>
    <style:style style:name="P156" style:family="paragraph" style:parent-style-name="Text_20_body">
      <style:text-properties style:font-name="Times New Roman" fo:font-size="2.5pt" fo:font-weight="bold" style:font-size-asian="2.5pt" style:font-weight-asian="bold"/>
    </style:style>
    <style:style style:name="P157" style:family="paragraph" style:parent-style-name="Standard">
      <style:paragraph-properties fo:margin-left="1.1472in" fo:margin-right="0in" fo:line-height="0.0764in" fo:text-indent="0in" style:auto-text-indent="false"/>
    </style:style>
    <style:style style:name="P158" style:family="paragraph" style:parent-style-name="Text_20_body">
      <style:paragraph-properties fo:margin-top="0.0047in" fo:margin-bottom="0in" style:contextual-spacing="false"/>
      <style:text-properties style:font-name="Times New Roman" fo:font-size="2pt" fo:font-weight="bold" style:font-size-asian="2pt" style:font-weight-asian="bold"/>
    </style:style>
    <style:style style:name="P159" style:family="paragraph" style:parent-style-name="Text_20_body">
      <style:paragraph-properties fo:margin-top="0.0055in" fo:margin-bottom="0in" style:contextual-spacing="false"/>
      <style:text-properties style:font-name="Times New Roman" fo:font-size="2pt" fo:font-weight="bold" style:font-size-asian="2pt" style:font-weight-asian="bold"/>
    </style:style>
    <style:style style:name="P160" style:family="paragraph" style:parent-style-name="Standard">
      <style:paragraph-properties fo:margin-left="1.1453in" fo:margin-right="0in" fo:line-height="0.0882in" fo:text-indent="0in" style:auto-text-indent="false"/>
    </style:style>
    <style:style style:name="P161" style:family="paragraph" style:parent-style-name="Text_20_body">
      <style:paragraph-properties fo:margin-top="0.0071in" fo:margin-bottom="0in" style:contextual-spacing="false"/>
      <style:text-properties style:font-name="Times New Roman" fo:font-size="2pt" fo:font-weight="bold" style:font-size-asian="2pt" style:font-weight-asian="bold"/>
    </style:style>
    <style:style style:name="P162" style:family="paragraph" style:parent-style-name="Text_20_body">
      <style:paragraph-properties fo:margin-top="0.0075in" fo:margin-bottom="0in" style:contextual-spacing="false"/>
      <style:text-properties style:font-name="Times New Roman" fo:font-size="2pt" fo:font-weight="bold" style:font-size-asian="2pt" style:font-weight-asian="bold"/>
    </style:style>
    <style:style style:name="P163" style:family="paragraph" style:parent-style-name="Text_20_body">
      <style:paragraph-properties fo:margin-top="0.0016in" fo:margin-bottom="0in" style:contextual-spacing="false"/>
      <style:text-properties style:font-name="Times New Roman" fo:font-size="2pt" fo:font-weight="bold" style:font-size-asian="2pt" style:font-weight-asian="bold"/>
    </style:style>
    <style:style style:name="P164" style:family="paragraph" style:parent-style-name="Standard">
      <style:paragraph-properties fo:margin-left="1.1472in" fo:margin-right="0in" fo:line-height="0.0756in" fo:text-indent="0in" style:auto-text-indent="false"/>
    </style:style>
    <style:style style:name="P165" style:family="paragraph" style:parent-style-name="Text_20_body">
      <style:paragraph-properties fo:margin-top="0.0008in" fo:margin-bottom="0in" style:contextual-spacing="false"/>
      <style:text-properties style:font-name="Times New Roman" fo:font-size="2pt" fo:font-weight="bold" style:font-size-asian="2pt" style:font-weight-asian="bold"/>
    </style:style>
    <style:style style:name="P166" style:family="paragraph" style:parent-style-name="Text_20_body">
      <style:paragraph-properties fo:margin-top="0.0063in" fo:margin-bottom="0in" style:contextual-spacing="false"/>
      <style:text-properties style:font-name="Times New Roman" fo:font-size="2pt" fo:font-weight="bold" style:font-size-asian="2pt" style:font-weight-asian="bold"/>
    </style:style>
    <style:style style:name="P167" style:family="paragraph" style:parent-style-name="Text_20_body" style:master-page-name="Converted10">
      <style:paragraph-properties style:page-number="auto"/>
      <style:text-properties style:font-name="Times New Roman" fo:font-size="10pt" fo:font-weight="bold" style:font-size-asian="10pt" style:font-weight-asian="bold"/>
    </style:style>
    <style:style style:name="P168" style:family="paragraph" style:parent-style-name="Text_20_body">
      <style:paragraph-properties fo:margin-top="0.1043in" fo:margin-bottom="0in" style:contextual-spacing="false"/>
      <style:text-properties style:font-name="Times New Roman" fo:font-size="10pt" fo:font-weight="bold" style:font-size-asian="10pt" style:font-weight-asian="bold"/>
    </style:style>
    <style:style style:name="P169" style:family="paragraph" style:parent-style-name="Standard">
      <style:paragraph-properties fo:margin-left="1.0516in" fo:margin-right="0in" fo:line-height="100%" fo:text-indent="0in" style:auto-text-indent="false"/>
    </style:style>
    <style:style style:name="P170" style:family="paragraph" style:parent-style-name="Standard">
      <style:paragraph-properties fo:margin-left="2.4984in" fo:margin-right="0in" fo:line-height="0.1165in" fo:text-indent="0in" style:auto-text-indent="false"/>
    </style:style>
    <style:style style:name="P171" style:family="paragraph" style:parent-style-name="Text_20_body">
      <style:text-properties style:font-name="Times New Roman" fo:font-size="10pt" fo:font-weight="bold" style:font-size-asian="10pt" style:font-weight-asian="bold"/>
    </style:style>
    <style:style style:name="P172" style:family="paragraph" style:parent-style-name="Text_20_body">
      <style:paragraph-properties fo:margin-top="0.052in" fo:margin-bottom="0in" style:contextual-spacing="false"/>
      <style:text-properties style:font-name="Times New Roman" fo:font-size="10pt" fo:font-weight="bold" style:font-size-asian="10pt" style:font-weight-asian="bold"/>
    </style:style>
    <style:style style:name="P173" style:family="paragraph" style:parent-style-name="Text_20_body" style:master-page-name="Converted11">
      <style:paragraph-properties style:page-number="auto"/>
      <style:text-properties style:font-name="Times New Roman" fo:font-size="9pt" fo:font-weight="bold" style:font-size-asian="9pt" style:font-weight-asian="bold"/>
    </style:style>
    <style:style style:name="P174" style:family="paragraph" style:parent-style-name="Text_20_body">
      <style:paragraph-properties fo:margin-top="0.1016in" fo:margin-bottom="0in" style:contextual-spacing="false"/>
      <style:text-properties style:font-name="Times New Roman" fo:font-size="9pt" fo:font-weight="bold" style:font-size-asian="9pt" style:font-weight-asian="bold"/>
    </style:style>
    <style:style style:name="P175" style:family="paragraph" style:parent-style-name="Standard">
      <style:paragraph-properties fo:margin-left="0.2445in" fo:margin-right="0.7555in" fo:margin-top="0in" fo:margin-bottom="0in" style:contextual-spacing="false" fo:text-align="center" style:justify-single-word="false" fo:text-indent="0in" style:auto-text-indent="false"/>
    </style:style>
    <style:style style:name="P176" style:family="paragraph" style:parent-style-name="Text_20_body">
      <style:paragraph-properties fo:margin-top="0.0437in" fo:margin-bottom="0in" style:contextual-spacing="false"/>
      <style:text-properties style:font-name="Times New Roman" fo:font-size="9pt" style:font-size-asian="9pt"/>
    </style:style>
    <style:style style:name="P177" style:family="paragraph" style:parent-style-name="Standard">
      <style:paragraph-properties fo:margin-left="4.0311in" fo:margin-right="0in" fo:margin-top="0.0008in" fo:margin-bottom="0in" style:contextual-spacing="false" fo:text-align="left" style:justify-single-word="false" fo:text-indent="0in" style:auto-text-indent="false"/>
    </style:style>
    <style:style style:name="P178" style:family="paragraph" style:parent-style-name="Text_20_body">
      <style:text-properties style:font-name="Times New Roman" fo:font-size="9pt" fo:font-style="italic" fo:font-weight="bold" style:font-size-asian="9pt" style:font-style-asian="italic" style:font-weight-asian="bold"/>
    </style:style>
    <style:style style:name="P179" style:family="paragraph" style:parent-style-name="Text_20_body">
      <style:paragraph-properties fo:margin-top="0.0626in" fo:margin-bottom="0in" style:contextual-spacing="false"/>
      <style:text-properties style:font-name="Times New Roman" fo:font-size="9pt" fo:font-style="italic" fo:font-weight="bold" style:font-size-asian="9pt" style:font-style-asian="italic" style:font-weight-asian="bold"/>
    </style:style>
    <style:style style:name="P180" style:family="paragraph" style:parent-style-name="Standard">
      <style:paragraph-properties fo:margin-left="1.0598in" fo:margin-right="1.7555in" fo:margin-top="0.0008in" fo:margin-bottom="0in" style:contextual-spacing="false" fo:line-height="101%" fo:text-align="left" style:justify-single-word="false" fo:text-indent="0in" style:auto-text-indent="false"/>
    </style:style>
    <style:style style:name="P181" style:family="paragraph" style:parent-style-name="Text_20_body">
      <style:text-properties style:font-name="Times New Roman" fo:font-size="9pt" fo:font-weight="bold" style:font-size-asian="9pt" style:font-weight-asian="bold"/>
    </style:style>
    <style:style style:name="P182" style:family="paragraph" style:parent-style-name="Text_20_body">
      <style:paragraph-properties fo:margin-top="0.0252in" fo:margin-bottom="0in" style:contextual-spacing="false"/>
      <style:text-properties style:font-name="Times New Roman" fo:font-size="9pt" fo:font-weight="bold" style:font-size-asian="9pt" style:font-weight-asian="bold"/>
    </style:style>
    <style:style style:name="P183" style:family="paragraph" style:parent-style-name="Standard">
      <style:paragraph-properties fo:margin-left="1.0598in" fo:margin-right="1.3736in" fo:margin-top="0in" fo:margin-bottom="0in" style:contextual-spacing="false" fo:line-height="101%" fo:text-align="left" style:justify-single-word="false" fo:text-indent="0in" style:auto-text-indent="false"/>
    </style:style>
    <style:style style:name="P184" style:family="paragraph" style:parent-style-name="Text_20_body">
      <style:paragraph-properties fo:margin-top="0.1102in" fo:margin-bottom="0in" style:contextual-spacing="false"/>
      <style:text-properties style:font-name="Times New Roman" fo:font-size="9pt" fo:font-weight="bold" style:font-size-asian="9pt" style:font-weight-asian="bold"/>
    </style:style>
    <style:style style:name="P185" style:family="paragraph" style:parent-style-name="Standard">
      <style:paragraph-properties fo:margin-left="1.0598in" fo:margin-right="0in" fo:margin-top="0.0008in" fo:margin-bottom="0in" style:contextual-spacing="false" fo:text-align="left" style:justify-single-word="false" fo:text-indent="0in" style:auto-text-indent="false"/>
    </style:style>
    <style:style style:name="P186" style:family="paragraph" style:parent-style-name="Text_20_body">
      <style:paragraph-properties fo:margin-top="0.0236in" fo:margin-bottom="0in" style:contextual-spacing="false"/>
      <style:text-properties style:font-name="Times New Roman" fo:font-size="9pt" fo:font-weight="bold" style:font-size-asian="9pt" style:font-weight-asian="bold"/>
    </style:style>
    <style:style style:name="P187" style:family="paragraph" style:parent-style-name="Standard">
      <style:paragraph-properties fo:margin-left="1.0598in" fo:margin-right="1.3736in" fo:margin-top="0in" fo:margin-bottom="0in" style:contextual-spacing="false" fo:line-height="98%" fo:text-align="left" style:justify-single-word="false" fo:text-indent="0in" style:auto-text-indent="false"/>
    </style:style>
    <style:style style:name="P188" style:family="paragraph" style:parent-style-name="Text_20_body">
      <style:text-properties style:font-name="Times New Roman" fo:font-size="9pt" style:font-size-asian="9pt"/>
    </style:style>
    <style:style style:name="P189" style:family="paragraph" style:parent-style-name="Text_20_body">
      <style:paragraph-properties fo:margin-top="0.1291in" fo:margin-bottom="0in" style:contextual-spacing="false"/>
      <style:text-properties style:font-name="Times New Roman" fo:font-size="9pt" style:font-size-asian="9pt"/>
    </style:style>
    <style:style style:name="P190" style:family="paragraph" style:parent-style-name="Standard">
      <style:paragraph-properties fo:margin-left="1.0598in" fo:margin-right="1.6016in" fo:margin-top="0in" fo:margin-bottom="0in" style:contextual-spacing="false" fo:line-height="98%" fo:text-align="justify" style:justify-single-word="false" fo:text-indent="0in" style:auto-text-indent="false"/>
    </style:style>
    <style:style style:name="P191" style:family="paragraph" style:parent-style-name="Text_20_body">
      <style:paragraph-properties fo:margin-top="0.128in" fo:margin-bottom="0in" style:contextual-spacing="false"/>
      <style:text-properties style:font-name="Times New Roman" fo:font-size="9pt" style:font-size-asian="9pt"/>
    </style:style>
    <style:style style:name="P192" style:family="paragraph" style:parent-style-name="Standard">
      <style:paragraph-properties fo:margin-left="1.0598in" fo:margin-right="0in" fo:margin-top="0in" fo:margin-bottom="0in" style:contextual-spacing="false" fo:text-align="justify" style:justify-single-word="false" fo:text-indent="0in" style:auto-text-indent="false"/>
    </style:style>
    <style:style style:name="P193" style:family="paragraph" style:parent-style-name="Text_20_body">
      <style:paragraph-properties fo:margin-top="0.052in" fo:margin-bottom="0in" style:contextual-spacing="false"/>
      <style:text-properties style:font-name="Times New Roman" fo:font-size="9pt" style:font-size-asian="9pt"/>
    </style:style>
    <style:style style:name="P194" style:family="paragraph" style:parent-style-name="Standard">
      <style:paragraph-properties fo:margin-left="0.2339in" fo:margin-right="0.7555in" fo:margin-top="0.0008in" fo:margin-bottom="0in" style:contextual-spacing="false" fo:text-align="center" style:justify-single-word="false" fo:text-indent="0in" style:auto-text-indent="false"/>
    </style:style>
    <style:style style:name="P195" style:family="paragraph" style:parent-style-name="Text_20_body">
      <style:paragraph-properties fo:margin-top="0.0465in" fo:margin-bottom="0in" style:contextual-spacing="false"/>
      <style:text-properties style:font-name="Times New Roman" fo:font-size="10pt" style:font-size-asian="10pt"/>
    </style:style>
    <style:style style:name="P196" style:family="paragraph" style:parent-style-name="Standard">
      <style:paragraph-properties fo:margin-left="0.2346in" fo:margin-right="0.7555in" fo:margin-top="0.011in" fo:margin-bottom="0in" style:contextual-spacing="false" fo:text-align="center" style:justify-single-word="false" fo:text-indent="0in" style:auto-text-indent="false"/>
    </style:style>
    <style:style style:name="P197" style:family="paragraph" style:parent-style-name="Standard">
      <style:paragraph-properties fo:margin-left="0.2346in" fo:margin-right="0.7555in" fo:margin-top="0.0055in" fo:margin-bottom="0in" style:contextual-spacing="false" fo:text-align="center" style:justify-single-word="false" fo:text-indent="0in" style:auto-text-indent="false"/>
    </style:style>
    <style:style style:name="P198" style:family="paragraph" style:parent-style-name="Text_20_body" style:master-page-name="Converted12">
      <style:paragraph-properties style:page-number="auto"/>
      <style:text-properties style:font-name="Times New Roman" fo:font-size="10pt" fo:font-weight="bold" style:font-size-asian="10pt" style:font-weight-asian="bold"/>
    </style:style>
    <style:style style:name="P199" style:family="paragraph" style:parent-style-name="Text_20_body">
      <style:paragraph-properties fo:margin-top="0.0228in" fo:margin-bottom="0in" style:contextual-spacing="false"/>
      <style:text-properties style:font-name="Times New Roman" fo:font-size="10pt" fo:font-weight="bold" style:font-size-asian="10pt" style:font-weight-asian="bold"/>
    </style:style>
    <style:style style:name="P200" style:family="paragraph" style:parent-style-name="Standard">
      <style:paragraph-properties fo:margin-left="1.0744in" fo:margin-right="0in" fo:line-height="100%" fo:text-indent="0in" style:auto-text-indent="false"/>
    </style:style>
    <style:style style:name="P201" style:family="paragraph" style:parent-style-name="Standard">
      <style:paragraph-properties fo:margin-left="2.5091in" fo:margin-right="0in" fo:line-height="0.1146in" fo:text-indent="0in" style:auto-text-indent="false"/>
    </style:style>
    <style:style style:name="P202" style:family="paragraph" style:parent-style-name="Text_20_body">
      <style:paragraph-properties fo:margin-top="0.0008in" fo:margin-bottom="0in" style:contextual-spacing="false"/>
      <style:text-properties style:font-name="Times New Roman" fo:font-size="2.5pt" fo:font-weight="bold" style:font-size-asian="2.5pt" style:font-weight-asian="bold"/>
    </style:style>
    <style:style style:name="P203" style:family="paragraph" style:parent-style-name="Text_20_body">
      <style:paragraph-properties fo:margin-top="0.0457in" fo:margin-bottom="0in" style:contextual-spacing="false"/>
      <style:text-properties style:font-name="Times New Roman" fo:font-size="10pt" fo:font-weight="bold" style:font-size-asian="10pt" style:font-weight-asian="bold"/>
    </style:style>
    <style:style style:name="P204" style:family="paragraph" style:parent-style-name="Text_20_body" style:master-page-name="Converted13">
      <style:paragraph-properties style:page-number="auto"/>
      <style:text-properties style:font-name="Times New Roman" fo:font-size="9.5pt" fo:font-weight="bold" style:font-size-asian="9.5pt" style:font-weight-asian="bold"/>
    </style:style>
    <style:style style:name="P205" style:family="paragraph" style:parent-style-name="Text_20_body">
      <style:paragraph-properties fo:margin-top="0.0874in" fo:margin-bottom="0in" style:contextual-spacing="false"/>
      <style:text-properties style:font-name="Times New Roman" fo:font-size="9.5pt" fo:font-weight="bold" style:font-size-asian="9.5pt" style:font-weight-asian="bold"/>
    </style:style>
    <style:style style:name="P206" style:family="paragraph" style:parent-style-name="Standard">
      <style:paragraph-properties fo:margin-left="0.2354in" fo:margin-right="0.7555in" fo:margin-top="0in" fo:margin-bottom="0in" style:contextual-spacing="false" fo:text-align="center" style:justify-single-word="false" fo:text-indent="0in" style:auto-text-indent="false"/>
    </style:style>
    <style:style style:name="P207" style:family="paragraph" style:parent-style-name="Text_20_body">
      <style:paragraph-properties fo:margin-top="0.0528in" fo:margin-bottom="0in" style:contextual-spacing="false"/>
      <style:text-properties style:font-name="Times New Roman" fo:font-size="9.5pt" style:font-size-asian="9.5pt"/>
    </style:style>
    <style:style style:name="P208" style:family="paragraph" style:parent-style-name="Standard">
      <style:paragraph-properties fo:margin-left="4.0528in" fo:margin-right="0in" fo:margin-top="0in" fo:margin-bottom="0in" style:contextual-spacing="false" fo:text-align="left" style:justify-single-word="false" fo:text-indent="0in" style:auto-text-indent="false"/>
    </style:style>
    <style:style style:name="P209" style:family="paragraph" style:parent-style-name="Text_20_body">
      <style:paragraph-properties fo:margin-top="0.002in" fo:margin-bottom="0in" style:contextual-spacing="false"/>
      <style:text-properties style:font-name="Times New Roman" fo:font-size="9.5pt" fo:font-style="italic" fo:font-weight="bold" style:font-size-asian="9.5pt" style:font-style-asian="italic" style:font-weight-asian="bold"/>
    </style:style>
    <style:style style:name="P210" style:family="paragraph" style:parent-style-name="Standard">
      <style:paragraph-properties fo:margin-left="0.8598in" fo:margin-right="1.4134in" fo:margin-top="0in" fo:margin-bottom="0in" style:contextual-spacing="false" fo:line-height="103%" fo:text-align="justify" style:justify-single-word="false" fo:text-indent="0in" style:auto-text-indent="false"/>
    </style:style>
    <style:style style:name="P211" style:family="paragraph" style:parent-style-name="Text_20_body">
      <style:paragraph-properties fo:margin-top="0.1217in" fo:margin-bottom="0in" style:contextual-spacing="false"/>
      <style:text-properties style:font-name="Times New Roman" fo:font-size="9.5pt" fo:font-weight="bold" style:font-size-asian="9.5pt" style:font-weight-asian="bold"/>
    </style:style>
    <style:style style:name="P212" style:family="paragraph" style:parent-style-name="Standard">
      <style:paragraph-properties fo:margin-left="0.8598in" fo:margin-right="1.4138in" fo:margin-top="0in" fo:margin-bottom="0in" style:contextual-spacing="false" fo:line-height="103%" fo:text-align="justify" style:justify-single-word="false" fo:text-indent="0in" style:auto-text-indent="false"/>
    </style:style>
    <style:style style:name="P213" style:family="paragraph" style:parent-style-name="Text_20_body">
      <style:paragraph-properties fo:margin-top="0.0319in" fo:margin-bottom="0in" style:contextual-spacing="false"/>
      <style:text-properties style:font-name="Times New Roman" fo:font-size="9.5pt" fo:font-weight="bold" style:font-size-asian="9.5pt" style:font-weight-asian="bold"/>
    </style:style>
    <style:style style:name="P214" style:family="paragraph" style:parent-style-name="Heading_20_7">
      <style:paragraph-properties fo:margin-left="0.8598in" fo:margin-right="0in"/>
    </style:style>
    <style:style style:name="P215" style:family="paragraph" style:parent-style-name="Text_20_body">
      <style:paragraph-properties fo:margin-top="0.0311in" fo:margin-bottom="0in" style:contextual-spacing="false"/>
      <style:text-properties style:font-name="Times New Roman" fo:font-size="9.5pt" fo:font-weight="bold" style:font-size-asian="9.5pt" style:font-weight-asian="bold"/>
    </style:style>
    <style:style style:name="P216" style:family="paragraph" style:parent-style-name="Standard">
      <style:paragraph-properties fo:margin-left="0.8598in" fo:margin-right="1.4154in" fo:margin-top="0in" fo:margin-bottom="0in" style:contextual-spacing="false" fo:text-align="justify" style:justify-single-word="false" fo:text-indent="0in" style:auto-text-indent="false"/>
    </style:style>
    <style:style style:name="P217" style:family="paragraph" style:parent-style-name="Text_20_body">
      <style:paragraph-properties fo:margin-top="0.1437in" fo:margin-bottom="0in" style:contextual-spacing="false"/>
      <style:text-properties style:font-name="Times New Roman" fo:font-size="9.5pt" style:font-size-asian="9.5pt"/>
    </style:style>
    <style:style style:name="P218" style:family="paragraph" style:parent-style-name="Standard">
      <style:paragraph-properties fo:margin-left="0.8598in" fo:margin-right="1.4134in" fo:margin-top="0in" fo:margin-bottom="0in" style:contextual-spacing="false" fo:text-align="justify" style:justify-single-word="false" fo:text-indent="0in" style:auto-text-indent="false"/>
    </style:style>
    <style:style style:name="P219" style:family="paragraph" style:parent-style-name="Standard">
      <style:paragraph-properties fo:margin-left="0.8598in" fo:margin-right="0in" fo:margin-top="0in" fo:margin-bottom="0in" style:contextual-spacing="false" fo:text-align="justify" style:justify-single-word="false" fo:text-indent="0in" style:auto-text-indent="false"/>
    </style:style>
    <style:style style:name="P220" style:family="paragraph" style:parent-style-name="Text_20_body">
      <style:paragraph-properties fo:margin-top="0.0618in" fo:margin-bottom="0in" style:contextual-spacing="false"/>
      <style:text-properties style:font-name="Times New Roman" fo:font-size="9.5pt" style:font-size-asian="9.5pt"/>
    </style:style>
    <style:style style:name="P221" style:family="paragraph" style:parent-style-name="Standard">
      <style:paragraph-properties fo:margin-left="0.2252in" fo:margin-right="0.7555in" fo:margin-top="0in" fo:margin-bottom="0in" style:contextual-spacing="false" fo:text-align="center" style:justify-single-word="false" fo:text-indent="0in" style:auto-text-indent="false"/>
    </style:style>
    <style:style style:name="P222" style:family="paragraph" style:parent-style-name="Text_20_body">
      <style:paragraph-properties fo:margin-top="0.0866in" fo:margin-bottom="0in" style:contextual-spacing="false"/>
      <style:text-properties style:font-name="Times New Roman" fo:font-size="10pt" style:font-size-asian="10pt"/>
    </style:style>
    <style:style style:name="P223" style:family="paragraph" style:parent-style-name="Standard">
      <style:paragraph-properties fo:margin-left="0.2252in" fo:margin-right="0.7555in" fo:margin-top="0.0118in" fo:margin-bottom="0in" style:contextual-spacing="false" fo:text-align="center" style:justify-single-word="false" fo:text-indent="0in" style:auto-text-indent="false"/>
    </style:style>
    <style:style style:name="P224" style:family="paragraph" style:parent-style-name="Standard">
      <style:paragraph-properties fo:margin-left="0.2252in" fo:margin-right="0.7555in" fo:margin-top="0.0055in" fo:margin-bottom="0in" style:contextual-spacing="false" fo:text-align="center" style:justify-single-word="false" fo:text-indent="0in" style:auto-text-indent="false"/>
    </style:style>
    <style:style style:name="P225" style:family="paragraph" style:parent-style-name="Text_20_body" style:master-page-name="Converted14">
      <style:paragraph-properties style:page-number="15"/>
      <style:text-properties style:font-name="Times New Roman" fo:font-size="10pt" fo:font-weight="bold" style:font-size-asian="10pt" style:font-weight-asian="bold"/>
    </style:style>
    <style:style style:name="P226" style:family="paragraph" style:parent-style-name="Text_20_body">
      <style:paragraph-properties fo:margin-top="0.0839in" fo:margin-bottom="0in" style:contextual-spacing="false"/>
      <style:text-properties style:font-name="Times New Roman" fo:font-size="10pt" fo:font-weight="bold" style:font-size-asian="10pt" style:font-weight-asian="bold"/>
    </style:style>
    <style:style style:name="P227" style:family="paragraph" style:parent-style-name="Standard">
      <style:paragraph-properties fo:margin-left="0.9445in" fo:margin-right="0in" fo:line-height="100%" fo:text-indent="0in" style:auto-text-indent="false"/>
    </style:style>
    <style:style style:name="P228" style:family="paragraph" style:parent-style-name="Standard">
      <style:paragraph-properties fo:margin-left="2.4535in" fo:margin-right="0in" fo:margin-top="0in" fo:margin-bottom="0in" style:contextual-spacing="false" fo:text-align="left" style:justify-single-word="false" fo:text-indent="0in" style:auto-text-indent="false"/>
    </style:style>
    <style:style style:name="P229" style:family="paragraph" style:parent-style-name="Standard">
      <style:paragraph-properties fo:margin-left="0.9654in" fo:margin-right="1.3402in" fo:margin-top="0.0252in" fo:margin-bottom="0in" style:contextual-spacing="false" fo:line-height="139%" fo:text-align="left" style:justify-single-word="false" fo:text-indent="0.0047in" style:auto-text-indent="false">
        <style:tab-stops>
          <style:tab-stop style:position="2.0925in"/>
          <style:tab-stop style:position="5.0154in"/>
          <style:tab-stop style:position="6.2016in"/>
        </style:tab-stops>
      </style:paragraph-properties>
    </style:style>
    <style:style style:name="P230" style:family="paragraph" style:parent-style-name="Standard">
      <style:paragraph-properties fo:margin-left="0.9689in" fo:margin-right="3.6575in" fo:margin-top="0.0035in" fo:margin-bottom="0in" style:contextual-spacing="false" fo:line-height="143%" fo:text-align="left" style:justify-single-word="false" fo:text-indent="-0.0035in" style:auto-text-indent="false"/>
    </style:style>
    <style:style style:name="P231" style:family="paragraph" style:parent-style-name="Table_20_Paragraph">
      <style:paragraph-properties fo:margin-left="0.0209in" fo:margin-right="0in" fo:line-height="0.0929in"/>
    </style:style>
    <style:style style:name="P232" style:family="paragraph" style:parent-style-name="Table_20_Paragraph">
      <style:paragraph-properties fo:margin-left="0.2972in" fo:margin-right="0in" fo:line-height="0.0929in"/>
    </style:style>
    <style:style style:name="P233" style:family="paragraph" style:parent-style-name="Table_20_Paragraph">
      <style:text-properties style:font-name="Times New Roman" fo:font-size="5pt" style:font-size-asian="5pt"/>
    </style:style>
    <style:style style:name="P234" style:family="paragraph" style:parent-style-name="Table_20_Paragraph">
      <style:paragraph-properties fo:margin-left="0in" fo:margin-right="0.402in" fo:line-height="0.0929in" fo:text-align="right" style:justify-single-word="false"/>
    </style:style>
    <style:style style:name="P235" style:family="paragraph" style:parent-style-name="Table_20_Paragraph">
      <style:paragraph-properties fo:margin-left="0in" fo:margin-right="0.0244in" fo:line-height="0.0929in" fo:text-align="right" style:justify-single-word="false"/>
    </style:style>
    <style:style style:name="P236" style:family="paragraph" style:parent-style-name="Table_20_Paragraph">
      <style:paragraph-properties fo:margin-left="0.022in" fo:margin-right="0in" fo:margin-top="0.0154in" fo:margin-bottom="0in" style:contextual-spacing="false"/>
    </style:style>
    <style:style style:name="P237" style:family="paragraph" style:parent-style-name="Table_20_Paragraph">
      <style:paragraph-properties fo:margin-left="0.2972in" fo:margin-right="0in" fo:margin-top="0.0154in" fo:margin-bottom="0in" style:contextual-spacing="false"/>
    </style:style>
    <style:style style:name="P238" style:family="paragraph" style:parent-style-name="Table_20_Paragraph">
      <style:text-properties style:font-name="Times New Roman" fo:font-size="6pt" style:font-size-asian="6pt"/>
    </style:style>
    <style:style style:name="P239" style:family="paragraph" style:parent-style-name="Table_20_Paragraph">
      <style:paragraph-properties fo:margin-left="0in" fo:margin-right="0.402in" fo:margin-top="0.0154in" fo:margin-bottom="0in" style:contextual-spacing="false" fo:text-align="right" style:justify-single-word="false"/>
    </style:style>
    <style:style style:name="P240" style:family="paragraph" style:parent-style-name="Table_20_Paragraph">
      <style:paragraph-properties fo:margin-left="0in" fo:margin-right="0.0201in" fo:margin-top="0.0154in" fo:margin-bottom="0in" style:contextual-spacing="false" fo:text-align="right" style:justify-single-word="false"/>
    </style:style>
    <style:style style:name="P241" style:family="paragraph" style:parent-style-name="Table_20_Paragraph">
      <style:paragraph-properties fo:margin-left="0in" fo:margin-right="0.4807in" fo:margin-top="0.0189in" fo:margin-bottom="0in" style:contextual-spacing="false" fo:text-align="right" style:justify-single-word="false"/>
    </style:style>
    <style:style style:name="P242" style:family="paragraph" style:parent-style-name="Table_20_Paragraph">
      <style:paragraph-properties fo:margin-left="0in" fo:margin-right="0.4028in" fo:margin-top="0.0189in" fo:margin-bottom="0in" style:contextual-spacing="false" fo:text-align="right" style:justify-single-word="false"/>
    </style:style>
    <style:style style:name="P243" style:family="paragraph" style:parent-style-name="Table_20_Paragraph">
      <style:paragraph-properties fo:margin-left="0in" fo:margin-right="0.0252in" fo:margin-top="0.0189in" fo:margin-bottom="0in" style:contextual-spacing="false" fo:text-align="right" style:justify-single-word="false"/>
    </style:style>
    <style:style style:name="P244" style:family="paragraph" style:parent-style-name="Table_20_Paragraph">
      <style:paragraph-properties fo:margin-left="0in" fo:margin-right="0.4846in" fo:margin-top="0.0201in" fo:margin-bottom="0in" style:contextual-spacing="false" fo:text-align="right" style:justify-single-word="false"/>
    </style:style>
    <style:style style:name="P245" style:family="paragraph" style:parent-style-name="Table_20_Paragraph">
      <style:paragraph-properties fo:margin-left="0in" fo:margin-right="0.4028in" fo:margin-top="0.0201in" fo:margin-bottom="0in" style:contextual-spacing="false" fo:text-align="right" style:justify-single-word="false"/>
    </style:style>
    <style:style style:name="P246" style:family="paragraph" style:parent-style-name="Table_20_Paragraph">
      <style:paragraph-properties fo:margin-left="0in" fo:margin-right="0.0256in" fo:margin-top="0.0165in" fo:margin-bottom="0in" style:contextual-spacing="false" fo:text-align="right" style:justify-single-word="false"/>
    </style:style>
    <style:style style:name="P247" style:family="paragraph" style:parent-style-name="Table_20_Paragraph">
      <style:paragraph-properties fo:margin-left="0in" fo:margin-right="0.4799in" fo:margin-top="0.0165in" fo:margin-bottom="0in" style:contextual-spacing="false" fo:line-height="0.0854in" fo:text-align="right" style:justify-single-word="false"/>
    </style:style>
    <style:style style:name="P248" style:family="paragraph" style:parent-style-name="Table_20_Paragraph">
      <style:paragraph-properties fo:margin-left="0in" fo:margin-right="0.4035in" fo:margin-top="0.0201in" fo:margin-bottom="0in" style:contextual-spacing="false" fo:line-height="0.0819in" fo:text-align="right" style:justify-single-word="false"/>
    </style:style>
    <style:style style:name="P249" style:family="paragraph" style:parent-style-name="Table_20_Paragraph">
      <style:paragraph-properties fo:margin-left="0in" fo:margin-right="0.0256in" fo:margin-top="0.0165in" fo:margin-bottom="0in" style:contextual-spacing="false" fo:line-height="0.0854in" fo:text-align="right" style:justify-single-word="false"/>
    </style:style>
    <style:style style:name="P250" style:family="paragraph" style:parent-style-name="Standard">
      <style:paragraph-properties fo:margin-left="0.9661in" fo:margin-right="0in" fo:margin-top="0.0374in" fo:margin-bottom="0in" style:contextual-spacing="false" fo:text-align="left" style:justify-single-word="false" fo:text-indent="0in" style:auto-text-indent="false"/>
    </style:style>
    <style:style style:name="P251" style:family="paragraph" style:parent-style-name="Standard">
      <style:paragraph-properties fo:margin-left="0.9689in" fo:margin-right="3.1701in" fo:margin-top="0.0374in" fo:margin-bottom="0in" style:contextual-spacing="false" fo:line-height="142%" fo:text-align="left" style:justify-single-word="false" fo:text-indent="0.0043in" style:auto-text-indent="false"/>
    </style:style>
    <style:style style:name="P252" style:family="paragraph" style:parent-style-name="Table_20_Paragraph">
      <style:paragraph-properties fo:margin-left="0.011in" fo:margin-right="0.0193in" fo:line-height="0.0929in" fo:text-align="center" style:justify-single-word="false"/>
    </style:style>
    <style:style style:name="P253" style:family="paragraph" style:parent-style-name="Table_20_Paragraph">
      <style:paragraph-properties fo:margin-left="0.5661in" fo:margin-right="0in" fo:line-height="0.0929in"/>
    </style:style>
    <style:style style:name="P254" style:family="paragraph" style:parent-style-name="Table_20_Paragraph">
      <style:paragraph-properties fo:margin-left="0in" fo:margin-right="0.3807in" fo:line-height="0.0929in" fo:text-align="right" style:justify-single-word="false"/>
    </style:style>
    <style:style style:name="P255" style:family="paragraph" style:parent-style-name="Table_20_Paragraph">
      <style:paragraph-properties fo:margin-left="0in" fo:margin-right="0.0193in" fo:line-height="0.0929in" fo:text-align="right" style:justify-single-word="false"/>
    </style:style>
    <style:style style:name="P256" style:family="paragraph" style:parent-style-name="Table_20_Paragraph">
      <style:paragraph-properties fo:margin-left="0in" fo:margin-right="0.4807in" fo:margin-top="0.0173in" fo:margin-bottom="0in" style:contextual-spacing="false" fo:text-align="right" style:justify-single-word="false"/>
    </style:style>
    <style:style style:name="P257" style:family="paragraph" style:parent-style-name="Table_20_Paragraph">
      <style:paragraph-properties fo:margin-left="0in" fo:margin-right="0.3807in" fo:margin-top="0.0201in" fo:margin-bottom="0in" style:contextual-spacing="false" fo:text-align="right" style:justify-single-word="false"/>
    </style:style>
    <style:style style:name="P258" style:family="paragraph" style:parent-style-name="Table_20_Paragraph">
      <style:paragraph-properties fo:margin-left="0in" fo:margin-right="0.0264in" fo:margin-top="0.0173in" fo:margin-bottom="0in" style:contextual-spacing="false" fo:text-align="right" style:justify-single-word="false"/>
    </style:style>
    <style:style style:name="P259" style:family="paragraph" style:parent-style-name="Table_20_Paragraph">
      <style:paragraph-properties fo:margin-left="0.011in" fo:margin-right="0.0016in" fo:margin-top="0.0173in" fo:margin-bottom="0in" style:contextual-spacing="false" fo:text-align="center" style:justify-single-word="false"/>
    </style:style>
    <style:style style:name="P260" style:family="paragraph" style:parent-style-name="Table_20_Paragraph">
      <style:paragraph-properties fo:margin-left="0.0102in" fo:margin-right="0in" fo:margin-top="0.0173in" fo:margin-bottom="0in" style:contextual-spacing="false"/>
    </style:style>
    <style:style style:name="P261" style:family="paragraph" style:parent-style-name="Table_20_Paragraph">
      <style:paragraph-properties fo:margin-left="0.011in" fo:margin-right="0.0217in" fo:margin-top="0.0173in" fo:margin-bottom="0in" style:contextual-spacing="false" fo:text-align="center" style:justify-single-word="false"/>
    </style:style>
    <style:style style:name="P262" style:family="paragraph" style:parent-style-name="Table_20_Paragraph">
      <style:paragraph-properties fo:margin-left="0.5661in" fo:margin-right="0in" fo:margin-top="0.0173in" fo:margin-bottom="0in" style:contextual-spacing="false"/>
    </style:style>
    <style:style style:name="P263" style:family="paragraph" style:parent-style-name="Table_20_Paragraph">
      <style:paragraph-properties fo:margin-left="0in" fo:margin-right="0.3807in" fo:margin-top="0.0173in" fo:margin-bottom="0in" style:contextual-spacing="false" fo:text-align="right" style:justify-single-word="false"/>
    </style:style>
    <style:style style:name="P264" style:family="paragraph" style:parent-style-name="Table_20_Paragraph">
      <style:paragraph-properties fo:margin-left="0in" fo:margin-right="0.0193in" fo:margin-top="0.0173in" fo:margin-bottom="0in" style:contextual-spacing="false" fo:text-align="right" style:justify-single-word="false"/>
    </style:style>
    <style:style style:name="P265" style:family="paragraph" style:parent-style-name="Table_20_Paragraph">
      <style:paragraph-properties fo:margin-left="0in" fo:margin-right="0.3811in" fo:margin-top="0.0201in" fo:margin-bottom="0in" style:contextual-spacing="false" fo:text-align="right" style:justify-single-word="false"/>
    </style:style>
    <style:style style:name="P266" style:family="paragraph" style:parent-style-name="Table_20_Paragraph">
      <style:paragraph-properties fo:margin-left="0in" fo:margin-right="0.0244in" fo:margin-top="0.0173in" fo:margin-bottom="0in" style:contextual-spacing="false" fo:text-align="right" style:justify-single-word="false"/>
    </style:style>
    <style:style style:name="P267" style:family="paragraph" style:parent-style-name="Table_20_Paragraph">
      <style:paragraph-properties fo:margin-left="0.011in" fo:margin-right="0in" fo:margin-top="0.0173in" fo:margin-bottom="0in" style:contextual-spacing="false" fo:text-align="center" style:justify-single-word="false"/>
    </style:style>
    <style:style style:name="P268" style:family="paragraph" style:parent-style-name="Table_20_Paragraph">
      <style:paragraph-properties fo:margin-left="0in" fo:margin-right="0.0228in" fo:margin-top="0.0173in" fo:margin-bottom="0in" style:contextual-spacing="false" fo:text-align="right" style:justify-single-word="false"/>
    </style:style>
    <style:style style:name="P269" style:family="paragraph" style:parent-style-name="Table_20_Paragraph">
      <style:paragraph-properties fo:margin-left="0in" fo:margin-right="0.3807in" fo:margin-top="0.0189in" fo:margin-bottom="0in" style:contextual-spacing="false" fo:text-align="right" style:justify-single-word="false"/>
    </style:style>
    <style:style style:name="P270" style:family="paragraph" style:parent-style-name="Table_20_Paragraph">
      <style:paragraph-properties fo:margin-left="0in" fo:margin-right="0.022in" fo:margin-top="0.0189in" fo:margin-bottom="0in" style:contextual-spacing="false" fo:text-align="right" style:justify-single-word="false"/>
    </style:style>
    <style:style style:name="P271" style:family="paragraph" style:parent-style-name="Table_20_Paragraph">
      <style:paragraph-properties fo:margin-left="0in" fo:margin-right="0.4835in" fo:margin-top="0.0165in" fo:margin-bottom="0in" style:contextual-spacing="false" fo:text-align="right" style:justify-single-word="false"/>
    </style:style>
    <style:style style:name="P272" style:family="paragraph" style:parent-style-name="Table_20_Paragraph">
      <style:paragraph-properties fo:margin-left="0in" fo:margin-right="0.4799in" fo:margin-top="0.0165in" fo:margin-bottom="0in" style:contextual-spacing="false" fo:line-height="0.0819in" fo:text-align="right" style:justify-single-word="false"/>
    </style:style>
    <style:style style:name="P273" style:family="paragraph" style:parent-style-name="Table_20_Paragraph">
      <style:paragraph-properties fo:margin-left="0in" fo:margin-right="0.3807in" fo:margin-top="0.0165in" fo:margin-bottom="0in" style:contextual-spacing="false" fo:line-height="0.0819in" fo:text-align="right" style:justify-single-word="false"/>
    </style:style>
    <style:style style:name="P274" style:family="paragraph" style:parent-style-name="Table_20_Paragraph">
      <style:paragraph-properties fo:margin-left="0in" fo:margin-right="0.0256in" fo:margin-top="0.0165in" fo:margin-bottom="0in" style:contextual-spacing="false" fo:line-height="0.0819in" fo:text-align="right" style:justify-single-word="false"/>
    </style:style>
    <style:style style:name="P275" style:family="paragraph" style:parent-style-name="Standard">
      <style:paragraph-properties fo:margin-left="0.9661in" fo:margin-right="0in" fo:margin-top="0.0437in" fo:margin-bottom="0in" style:contextual-spacing="false" fo:text-align="left" style:justify-single-word="false" fo:text-indent="0in" style:auto-text-indent="false"/>
    </style:style>
    <style:style style:name="P276" style:family="paragraph" style:parent-style-name="Standard">
      <style:paragraph-properties fo:margin-left="0.9689in" fo:margin-right="2.4382in" fo:margin-top="0.0374in" fo:margin-bottom="0in" style:contextual-spacing="false" fo:line-height="142%" fo:text-align="left" style:justify-single-word="false" fo:text-indent="0.0043in" style:auto-text-indent="false"/>
    </style:style>
    <style:style style:name="P277" style:family="paragraph" style:parent-style-name="Table_20_Paragraph">
      <style:paragraph-properties fo:margin-left="0.0209in" fo:margin-right="0in" fo:line-height="0.0902in"/>
    </style:style>
    <style:style style:name="P278" style:family="paragraph" style:parent-style-name="Table_20_Paragraph">
      <style:paragraph-properties fo:margin-left="0.298in" fo:margin-right="0in" fo:line-height="0.0902in"/>
    </style:style>
    <style:style style:name="P279" style:family="paragraph" style:parent-style-name="Table_20_Paragraph">
      <style:paragraph-properties fo:margin-left="0in" fo:margin-right="0.402in" fo:line-height="0.0937in" fo:text-align="right" style:justify-single-word="false"/>
    </style:style>
    <style:style style:name="P280" style:family="paragraph" style:parent-style-name="Table_20_Paragraph">
      <style:paragraph-properties fo:margin-left="0in" fo:margin-right="0.0398in" fo:line-height="0.0937in" fo:text-align="right" style:justify-single-word="false"/>
    </style:style>
    <style:style style:name="P281" style:family="paragraph" style:parent-style-name="Table_20_Paragraph">
      <style:paragraph-properties fo:margin-left="0.0209in" fo:margin-right="0in" fo:margin-top="0.0126in" fo:margin-bottom="0in" style:contextual-spacing="false"/>
    </style:style>
    <style:style style:name="P282" style:family="paragraph" style:parent-style-name="Table_20_Paragraph">
      <style:paragraph-properties fo:margin-left="0.298in" fo:margin-right="0in" fo:margin-top="0.0161in" fo:margin-bottom="0in" style:contextual-spacing="false"/>
    </style:style>
    <style:style style:name="P283" style:family="paragraph" style:parent-style-name="Table_20_Paragraph">
      <style:paragraph-properties fo:margin-left="0in" fo:margin-right="0.402in" fo:margin-top="0.0161in" fo:margin-bottom="0in" style:contextual-spacing="false" fo:text-align="right" style:justify-single-word="false"/>
    </style:style>
    <style:style style:name="P284" style:family="paragraph" style:parent-style-name="Table_20_Paragraph">
      <style:paragraph-properties fo:margin-left="0in" fo:margin-right="0.0201in" fo:margin-top="0.0126in" fo:margin-bottom="0in" style:contextual-spacing="false" fo:text-align="right" style:justify-single-word="false"/>
    </style:style>
    <style:style style:name="P285" style:family="paragraph" style:parent-style-name="Table_20_Paragraph">
      <style:paragraph-properties fo:margin-left="0.022in" fo:margin-right="0in" fo:margin-top="0.0126in" fo:margin-bottom="0in" style:contextual-spacing="false"/>
    </style:style>
    <style:style style:name="P286" style:family="paragraph" style:parent-style-name="Table_20_Paragraph">
      <style:paragraph-properties fo:margin-left="0.298in" fo:margin-right="0in" fo:margin-top="0.0126in" fo:margin-bottom="0in" style:contextual-spacing="false"/>
    </style:style>
    <style:style style:name="P287" style:family="paragraph" style:parent-style-name="Table_20_Paragraph">
      <style:paragraph-properties fo:margin-left="0in" fo:margin-right="0.402in" fo:margin-top="0.0126in" fo:margin-bottom="0in" style:contextual-spacing="false" fo:text-align="right" style:justify-single-word="false"/>
    </style:style>
    <style:style style:name="P288" style:family="paragraph" style:parent-style-name="Table_20_Paragraph">
      <style:paragraph-properties fo:margin-left="0in" fo:margin-right="0.0335in" fo:margin-top="0.0126in" fo:margin-bottom="0in" style:contextual-spacing="false" fo:text-align="right" style:justify-single-word="false"/>
    </style:style>
    <style:style style:name="P289" style:family="paragraph" style:parent-style-name="Table_20_Paragraph">
      <style:paragraph-properties fo:margin-left="0.022in" fo:margin-right="0in" fo:margin-top="0.0146in" fo:margin-bottom="0in" style:contextual-spacing="false"/>
    </style:style>
    <style:style style:name="P290" style:family="paragraph" style:parent-style-name="Table_20_Paragraph">
      <style:paragraph-properties fo:margin-left="0.2972in" fo:margin-right="0in" fo:margin-top="0.0146in" fo:margin-bottom="0in" style:contextual-spacing="false"/>
    </style:style>
    <style:style style:name="P291" style:family="paragraph" style:parent-style-name="Table_20_Paragraph">
      <style:paragraph-properties fo:margin-left="0in" fo:margin-right="0.4035in" fo:margin-top="0.0146in" fo:margin-bottom="0in" style:contextual-spacing="false" fo:text-align="right" style:justify-single-word="false"/>
    </style:style>
    <style:style style:name="P292" style:family="paragraph" style:parent-style-name="Table_20_Paragraph">
      <style:paragraph-properties fo:margin-left="0in" fo:margin-right="0.0335in" fo:margin-top="0.0146in" fo:margin-bottom="0in" style:contextual-spacing="false" fo:text-align="right" style:justify-single-word="false"/>
    </style:style>
    <style:style style:name="P293" style:family="paragraph" style:parent-style-name="Table_20_Paragraph">
      <style:paragraph-properties fo:margin-left="0in" fo:margin-right="0.4807in" fo:margin-top="0.0138in" fo:margin-bottom="0in" style:contextual-spacing="false" fo:text-align="right" style:justify-single-word="false"/>
    </style:style>
    <style:style style:name="P294" style:family="paragraph" style:parent-style-name="Table_20_Paragraph">
      <style:paragraph-properties fo:margin-left="0in" fo:margin-right="0.4035in" fo:margin-top="0.0173in" fo:margin-bottom="0in" style:contextual-spacing="false" fo:text-align="right" style:justify-single-word="false"/>
    </style:style>
    <style:style style:name="P295" style:family="paragraph" style:parent-style-name="Table_20_Paragraph">
      <style:paragraph-properties fo:margin-left="0in" fo:margin-right="0.039in" fo:margin-top="0.0138in" fo:margin-bottom="0in" style:contextual-spacing="false" fo:text-align="right" style:justify-single-word="false"/>
    </style:style>
    <style:style style:name="P296" style:family="paragraph" style:parent-style-name="Table_20_Paragraph">
      <style:paragraph-properties fo:margin-left="0in" fo:margin-right="0.4835in" fo:margin-top="0.0138in" fo:margin-bottom="0in" style:contextual-spacing="false" fo:text-align="right" style:justify-single-word="false"/>
    </style:style>
    <style:style style:name="P297" style:family="paragraph" style:parent-style-name="Table_20_Paragraph">
      <style:paragraph-properties fo:margin-left="0in" fo:margin-right="0.4028in" fo:margin-top="0.0138in" fo:margin-bottom="0in" style:contextual-spacing="false" fo:text-align="right" style:justify-single-word="false"/>
    </style:style>
    <style:style style:name="P298" style:family="paragraph" style:parent-style-name="Table_20_Paragraph">
      <style:paragraph-properties fo:margin-left="0in" fo:margin-right="0.4799in" fo:margin-top="0.0161in" fo:margin-bottom="0in" style:contextual-spacing="false" fo:line-height="0.0846in" fo:text-align="right" style:justify-single-word="false"/>
    </style:style>
    <style:style style:name="P299" style:family="paragraph" style:parent-style-name="Table_20_Paragraph">
      <style:paragraph-properties fo:margin-left="0in" fo:margin-right="0.4028in" fo:margin-top="0.0161in" fo:margin-bottom="0in" style:contextual-spacing="false" fo:line-height="0.0846in" fo:text-align="right" style:justify-single-word="false"/>
    </style:style>
    <style:style style:name="P300" style:family="paragraph" style:parent-style-name="Table_20_Paragraph">
      <style:paragraph-properties fo:margin-left="0in" fo:margin-right="0.039in" fo:margin-top="0.0161in" fo:margin-bottom="0in" style:contextual-spacing="false" fo:line-height="0.0846in" fo:text-align="right" style:justify-single-word="false"/>
    </style:style>
    <style:style style:name="P301" style:family="paragraph" style:parent-style-name="Standard">
      <style:paragraph-properties fo:margin-left="0.9681in" fo:margin-right="3.6598in" fo:margin-top="0.0398in" fo:margin-bottom="0in" style:contextual-spacing="false" fo:line-height="141%" fo:text-align="left" style:justify-single-word="false" fo:text-indent="-0.0028in" style:auto-text-indent="false"/>
    </style:style>
    <style:style style:name="P302" style:family="paragraph" style:parent-style-name="Table_20_Paragraph">
      <style:paragraph-properties fo:margin-left="0.0209in" fo:margin-right="0in" fo:line-height="0.0898in"/>
    </style:style>
    <style:style style:name="P303" style:family="paragraph" style:parent-style-name="Table_20_Paragraph">
      <style:paragraph-properties fo:margin-left="0.2839in" fo:margin-right="0in" fo:line-height="0.0898in"/>
    </style:style>
    <style:style style:name="P304" style:family="paragraph" style:parent-style-name="Table_20_Paragraph">
      <style:paragraph-properties fo:margin-left="0in" fo:margin-right="0.0201in" fo:line-height="0.0898in" fo:text-align="right" style:justify-single-word="false"/>
    </style:style>
    <style:style style:name="P305" style:family="paragraph" style:parent-style-name="Table_20_Paragraph">
      <style:paragraph-properties fo:margin-left="0.2839in" fo:margin-right="0in" fo:margin-top="0.0126in" fo:margin-bottom="0in" style:contextual-spacing="false"/>
    </style:style>
    <style:style style:name="P306" style:family="paragraph" style:parent-style-name="Table_20_Paragraph">
      <style:paragraph-properties fo:margin-left="0in" fo:margin-right="0.3819in" fo:margin-top="0.0154in" fo:margin-bottom="0in" style:contextual-spacing="false" fo:text-align="right" style:justify-single-word="false"/>
    </style:style>
    <style:style style:name="P307" style:family="paragraph" style:parent-style-name="Table_20_Paragraph">
      <style:paragraph-properties fo:margin-left="0in" fo:margin-right="0.0335in" fo:margin-top="0.0154in" fo:margin-bottom="0in" style:contextual-spacing="false" fo:text-align="right" style:justify-single-word="false"/>
    </style:style>
    <style:style style:name="P308" style:family="paragraph" style:parent-style-name="Table_20_Paragraph">
      <style:paragraph-properties fo:margin-left="0in" fo:margin-right="0.4799in" fo:margin-top="0.0138in" fo:margin-bottom="0in" style:contextual-spacing="false" fo:text-align="right" style:justify-single-word="false"/>
    </style:style>
    <style:style style:name="P309" style:family="paragraph" style:parent-style-name="Table_20_Paragraph">
      <style:paragraph-properties fo:margin-left="0in" fo:margin-right="0.3811in" fo:margin-top="0.0138in" fo:margin-bottom="0in" style:contextual-spacing="false" fo:text-align="right" style:justify-single-word="false"/>
    </style:style>
    <style:style style:name="P310" style:family="paragraph" style:parent-style-name="Table_20_Paragraph">
      <style:paragraph-properties fo:margin-left="0in" fo:margin-right="0.0437in" fo:margin-top="0.0138in" fo:margin-bottom="0in" style:contextual-spacing="false" fo:text-align="right" style:justify-single-word="false"/>
    </style:style>
    <style:style style:name="P311" style:family="paragraph" style:parent-style-name="Table_20_Paragraph">
      <style:paragraph-properties fo:margin-left="0in" fo:margin-right="0.4827in" fo:margin-top="0.0134in" fo:margin-bottom="0in" style:contextual-spacing="false" fo:line-height="0.089in" fo:text-align="right" style:justify-single-word="false"/>
    </style:style>
    <style:style style:name="P312" style:family="paragraph" style:parent-style-name="Table_20_Paragraph">
      <style:paragraph-properties fo:margin-left="0in" fo:margin-right="0.3811in" fo:margin-top="0.0165in" fo:margin-bottom="0in" style:contextual-spacing="false" fo:line-height="0.0854in" fo:text-align="right" style:justify-single-word="false"/>
    </style:style>
    <style:style style:name="P313" style:family="paragraph" style:parent-style-name="Table_20_Paragraph">
      <style:paragraph-properties fo:margin-left="0in" fo:margin-right="0.0472in" fo:margin-top="0.0134in" fo:margin-bottom="0in" style:contextual-spacing="false" fo:line-height="0.089in" fo:text-align="right" style:justify-single-word="false"/>
    </style:style>
    <style:style style:name="P314" style:family="paragraph" style:parent-style-name="Standard">
      <style:paragraph-properties fo:margin-left="0.9689in" fo:margin-right="3.4575in" fo:margin-top="0.0346in" fo:margin-bottom="0in" style:contextual-spacing="false" fo:line-height="142%" fo:text-align="left" style:justify-single-word="false" fo:text-indent="0.0043in" style:auto-text-indent="false"/>
    </style:style>
    <style:style style:name="P315" style:family="paragraph" style:parent-style-name="Table_20_Paragraph">
      <style:paragraph-properties fo:margin-left="0.0209in" fo:margin-right="0in" fo:line-height="0.0909in"/>
    </style:style>
    <style:style style:name="P316" style:family="paragraph" style:parent-style-name="Table_20_Paragraph">
      <style:paragraph-properties fo:margin-left="0.2972in" fo:margin-right="0in" fo:line-height="0.0909in"/>
    </style:style>
    <style:style style:name="P317" style:family="paragraph" style:parent-style-name="Table_20_Paragraph">
      <style:paragraph-properties fo:margin-left="0in" fo:margin-right="0.3827in" fo:line-height="0.0945in" fo:text-align="right" style:justify-single-word="false"/>
    </style:style>
    <style:style style:name="P318" style:family="paragraph" style:parent-style-name="Table_20_Paragraph">
      <style:paragraph-properties fo:margin-left="0in" fo:margin-right="0.0209in" fo:line-height="0.0945in" fo:text-align="right" style:justify-single-word="false"/>
    </style:style>
    <style:style style:name="P319" style:family="paragraph" style:parent-style-name="Table_20_Paragraph">
      <style:paragraph-properties fo:margin-left="0in" fo:margin-right="0.4811in" fo:margin-top="0.0146in" fo:margin-bottom="0in" style:contextual-spacing="false" fo:text-align="right" style:justify-single-word="false"/>
    </style:style>
    <style:style style:name="P320" style:family="paragraph" style:parent-style-name="Table_20_Paragraph">
      <style:paragraph-properties fo:margin-left="0in" fo:margin-right="0.3819in" fo:margin-top="0.0181in" fo:margin-bottom="0in" style:contextual-spacing="false" fo:text-align="right" style:justify-single-word="false"/>
    </style:style>
    <style:style style:name="P321" style:family="paragraph" style:parent-style-name="Table_20_Paragraph">
      <style:paragraph-properties fo:margin-left="0in" fo:margin-right="0.0252in" fo:margin-top="0.0146in" fo:margin-bottom="0in" style:contextual-spacing="false" fo:text-align="right" style:justify-single-word="false"/>
    </style:style>
    <style:style style:name="P322" style:family="paragraph" style:parent-style-name="Table_20_Paragraph">
      <style:paragraph-properties fo:margin-left="0in" fo:margin-right="0.4827in" fo:margin-top="0.0146in" fo:margin-bottom="0in" style:contextual-spacing="false" fo:text-align="right" style:justify-single-word="false"/>
    </style:style>
    <style:style style:name="P323" style:family="paragraph" style:parent-style-name="Table_20_Paragraph">
      <style:paragraph-properties fo:margin-left="0in" fo:margin-right="0.3819in" fo:margin-top="0.0146in" fo:margin-bottom="0in" style:contextual-spacing="false" fo:text-align="right" style:justify-single-word="false"/>
    </style:style>
    <style:style style:name="P324" style:family="paragraph" style:parent-style-name="Table_20_Paragraph">
      <style:paragraph-properties fo:margin-left="0in" fo:margin-right="0.4807in" fo:margin-top="0.0161in" fo:margin-bottom="0in" style:contextual-spacing="false" fo:line-height="0.0839in" fo:text-align="right" style:justify-single-word="false"/>
    </style:style>
    <style:style style:name="P325" style:family="paragraph" style:parent-style-name="Table_20_Paragraph">
      <style:paragraph-properties fo:margin-left="0in" fo:margin-right="0.3819in" fo:margin-top="0.0161in" fo:margin-bottom="0in" style:contextual-spacing="false" fo:line-height="0.0839in" fo:text-align="right" style:justify-single-word="false"/>
    </style:style>
    <style:style style:name="P326" style:family="paragraph" style:parent-style-name="Table_20_Paragraph">
      <style:paragraph-properties fo:margin-left="0in" fo:margin-right="0.0311in" fo:margin-top="0.0161in" fo:margin-bottom="0in" style:contextual-spacing="false" fo:line-height="0.0839in" fo:text-align="right" style:justify-single-word="false"/>
    </style:style>
    <style:style style:name="P327" style:family="paragraph" style:parent-style-name="Standard">
      <style:paragraph-properties fo:margin-left="0.9661in" fo:margin-right="0in" fo:margin-top="0.0362in" fo:margin-bottom="0in" style:contextual-spacing="false" fo:text-align="left" style:justify-single-word="false" fo:text-indent="0in" style:auto-text-indent="false"/>
    </style:style>
    <style:style style:name="P328" style:family="paragraph" style:parent-style-name="Standard">
      <style:paragraph-properties fo:margin-left="0.9701in" fo:margin-right="0in" fo:margin-top="0.0402in" fo:margin-bottom="0in" style:contextual-spacing="false" fo:text-align="left" style:justify-single-word="false" fo:text-indent="0in" style:auto-text-indent="false"/>
    </style:style>
    <style:style style:name="P329" style:family="paragraph" style:parent-style-name="Standard">
      <style:paragraph-properties fo:margin-left="0.9681in" fo:margin-right="0in" fo:margin-top="0.0374in" fo:margin-bottom="0.0402in" style:contextual-spacing="false" fo:text-align="left" style:justify-single-word="false" fo:text-indent="0in" style:auto-text-indent="false"/>
    </style:style>
    <style:style style:name="P330" style:family="paragraph" style:parent-style-name="Table_20_Paragraph">
      <style:paragraph-properties fo:margin-left="0.298in" fo:margin-right="0in" fo:line-height="0.0929in"/>
    </style:style>
    <style:style style:name="P331" style:family="paragraph" style:parent-style-name="Table_20_Paragraph">
      <style:paragraph-properties fo:margin-left="0in" fo:margin-right="0.3791in" fo:margin-top="0.0008in" fo:margin-bottom="0in" style:contextual-spacing="false" fo:text-align="right" style:justify-single-word="false"/>
    </style:style>
    <style:style style:name="P332" style:family="paragraph" style:parent-style-name="Table_20_Paragraph">
      <style:paragraph-properties fo:margin-left="0in" fo:margin-right="0.0173in" fo:line-height="0.0929in" fo:text-align="right" style:justify-single-word="false"/>
    </style:style>
    <style:style style:name="P333" style:family="paragraph" style:parent-style-name="Table_20_Paragraph">
      <style:paragraph-properties fo:margin-left="0in" fo:margin-right="0.4791in" fo:margin-top="0.0173in" fo:margin-bottom="0in" style:contextual-spacing="false" fo:text-align="right" style:justify-single-word="false"/>
    </style:style>
    <style:style style:name="P334" style:family="paragraph" style:parent-style-name="Table_20_Paragraph">
      <style:paragraph-properties fo:margin-left="0in" fo:margin-right="0.3783in" fo:margin-top="0.0201in" fo:margin-bottom="0in" style:contextual-spacing="false" fo:text-align="right" style:justify-single-word="false"/>
    </style:style>
    <style:style style:name="P335" style:family="paragraph" style:parent-style-name="Table_20_Paragraph">
      <style:paragraph-properties fo:margin-left="0in" fo:margin-right="0.0217in" fo:margin-top="0.0173in" fo:margin-bottom="0in" style:contextual-spacing="false" fo:text-align="right" style:justify-single-word="false"/>
    </style:style>
    <style:style style:name="P336" style:family="paragraph" style:parent-style-name="Table_20_Paragraph">
      <style:paragraph-properties fo:margin-left="0in" fo:margin-right="0.4807in" fo:margin-top="0.0165in" fo:margin-bottom="0in" style:contextual-spacing="false" fo:text-align="right" style:justify-single-word="false"/>
    </style:style>
    <style:style style:name="P337" style:family="paragraph" style:parent-style-name="Table_20_Paragraph">
      <style:paragraph-properties fo:margin-left="0in" fo:margin-right="0.3783in" fo:margin-top="0.0165in" fo:margin-bottom="0in" style:contextual-spacing="false" fo:text-align="right" style:justify-single-word="false"/>
    </style:style>
    <style:style style:name="P338" style:family="paragraph" style:parent-style-name="Table_20_Paragraph">
      <style:paragraph-properties fo:margin-left="0in" fo:margin-right="0.0217in" fo:margin-top="0.0165in" fo:margin-bottom="0in" style:contextual-spacing="false" fo:text-align="right" style:justify-single-word="false"/>
    </style:style>
    <style:style style:name="P339" style:family="paragraph" style:parent-style-name="Table_20_Paragraph">
      <style:paragraph-properties fo:margin-left="0in" fo:margin-right="0.4783in" fo:margin-top="0.0189in" fo:margin-bottom="0in" style:contextual-spacing="false" fo:line-height="0.0819in" fo:text-align="right" style:justify-single-word="false"/>
    </style:style>
    <style:style style:name="P340" style:family="paragraph" style:parent-style-name="Table_20_Paragraph">
      <style:paragraph-properties fo:margin-left="0in" fo:margin-right="0.3791in" fo:margin-top="0.0189in" fo:margin-bottom="0in" style:contextual-spacing="false" fo:line-height="0.0819in" fo:text-align="right" style:justify-single-word="false"/>
    </style:style>
    <style:style style:name="P341" style:family="paragraph" style:parent-style-name="Table_20_Paragraph">
      <style:paragraph-properties fo:margin-left="0in" fo:margin-right="0.0217in" fo:margin-top="0.0189in" fo:margin-bottom="0in" style:contextual-spacing="false" fo:line-height="0.0819in" fo:text-align="right" style:justify-single-word="false"/>
    </style:style>
    <style:style style:name="P342" style:family="paragraph" style:parent-style-name="Text_20_body" style:master-page-name="Converted15">
      <style:paragraph-properties style:page-number="auto"/>
      <style:text-properties fo:font-size="10pt" style:font-size-asian="10pt"/>
    </style:style>
    <style:style style:name="P343" style:family="paragraph" style:parent-style-name="Text_20_body">
      <style:text-properties fo:font-size="10pt" style:font-size-asian="10pt"/>
    </style:style>
    <style:style style:name="P344" style:family="paragraph" style:parent-style-name="Text_20_body">
      <style:paragraph-properties fo:margin-top="0.0417in" fo:margin-bottom="0in" style:contextual-spacing="false"/>
      <style:text-properties fo:font-size="10pt" style:font-size-asian="10pt"/>
    </style:style>
    <style:style style:name="P345" style:family="paragraph" style:parent-style-name="Standard">
      <style:paragraph-properties fo:margin-left="0.9189in" fo:margin-right="0in" fo:line-height="100%" fo:text-indent="0in" style:auto-text-indent="false"/>
    </style:style>
    <style:style style:name="P346" style:family="paragraph" style:parent-style-name="Standard">
      <style:paragraph-properties fo:margin-left="2.4398in" fo:margin-right="0in" fo:margin-top="0in" fo:margin-bottom="0in" style:contextual-spacing="false" fo:text-align="left" style:justify-single-word="false" fo:text-indent="0in" style:auto-text-indent="false"/>
    </style:style>
    <style:style style:name="P347" style:family="paragraph" style:parent-style-name="Standard">
      <style:paragraph-properties fo:margin-left="0.9425in" fo:margin-right="1.3165in" fo:margin-top="0.0256in" fo:margin-bottom="0in" style:contextual-spacing="false" fo:line-height="139%" fo:text-align="left" style:justify-single-word="false" fo:text-indent="0.0043in" style:auto-text-indent="false">
        <style:tab-stops>
          <style:tab-stop style:position="2.0791in"/>
          <style:tab-stop style:position="5.0252in"/>
          <style:tab-stop style:position="6.2299in"/>
        </style:tab-stops>
      </style:paragraph-properties>
    </style:style>
    <style:style style:name="P348" style:family="paragraph" style:parent-style-name="Standard">
      <style:paragraph-properties fo:margin-left="0.9472in" fo:margin-right="0in" fo:margin-top="0.0071in" fo:margin-bottom="0in" style:contextual-spacing="false" fo:text-align="left" style:justify-single-word="false" fo:text-indent="0in" style:auto-text-indent="false"/>
    </style:style>
    <style:style style:name="P349" style:family="paragraph" style:parent-style-name="Standard">
      <style:paragraph-properties fo:margin-left="0.9453in" fo:margin-right="0in" fo:margin-top="0.0374in" fo:margin-bottom="0in" style:contextual-spacing="false" fo:text-align="left" style:justify-single-word="false" fo:text-indent="0in" style:auto-text-indent="false"/>
    </style:style>
    <style:style style:name="P350" style:family="paragraph" style:parent-style-name="Text_20_body">
      <style:paragraph-properties fo:margin-top="0.0047in" fo:margin-bottom="0in" style:contextual-spacing="false"/>
      <style:text-properties style:font-name="Times New Roman" fo:font-size="2.5pt" style:font-size-asian="2.5pt"/>
    </style:style>
    <style:style style:name="P351" style:family="paragraph" style:parent-style-name="Table_20_Paragraph">
      <style:paragraph-properties fo:margin-left="0.0327in" fo:margin-right="0in" fo:line-height="0.0925in"/>
    </style:style>
    <style:style style:name="P352" style:family="paragraph" style:parent-style-name="Table_20_Paragraph">
      <style:paragraph-properties fo:margin-left="0.2992in" fo:margin-right="0in" fo:line-height="0.0925in"/>
    </style:style>
    <style:style style:name="P353" style:family="paragraph" style:parent-style-name="Table_20_Paragraph">
      <style:paragraph-properties fo:margin-left="0.0492in" fo:margin-right="0in" fo:line-height="0.0925in"/>
    </style:style>
    <style:style style:name="P354" style:family="paragraph" style:parent-style-name="Table_20_Paragraph">
      <style:paragraph-properties fo:margin-left="0in" fo:margin-right="0.0256in" fo:line-height="0.0925in" fo:text-align="right" style:justify-single-word="false"/>
    </style:style>
    <style:style style:name="P355" style:family="paragraph" style:parent-style-name="Table_20_Paragraph">
      <style:paragraph-properties fo:margin-left="0.0327in" fo:margin-right="0in" fo:margin-top="0.0165in" fo:margin-bottom="0in" style:contextual-spacing="false"/>
    </style:style>
    <style:style style:name="P356" style:family="paragraph" style:parent-style-name="Table_20_Paragraph">
      <style:paragraph-properties fo:margin-left="0.2992in" fo:margin-right="0in" fo:margin-top="0.0165in" fo:margin-bottom="0in" style:contextual-spacing="false"/>
    </style:style>
    <style:style style:name="P357" style:family="paragraph" style:parent-style-name="Table_20_Paragraph">
      <style:paragraph-properties fo:margin-left="0.0492in" fo:margin-right="0in" fo:margin-top="0.0165in" fo:margin-bottom="0in" style:contextual-spacing="false"/>
    </style:style>
    <style:style style:name="P358" style:family="paragraph" style:parent-style-name="Table_20_Paragraph">
      <style:paragraph-properties fo:margin-left="0in" fo:margin-right="0.0291in" fo:margin-top="0.0165in" fo:margin-bottom="0in" style:contextual-spacing="false" fo:text-align="right" style:justify-single-word="false"/>
    </style:style>
    <style:style style:name="P359" style:family="paragraph" style:parent-style-name="Table_20_Paragraph">
      <style:paragraph-properties fo:margin-left="0in" fo:margin-right="0.0283in" fo:margin-top="0.0165in" fo:margin-bottom="0in" style:contextual-spacing="false" fo:text-align="right" style:justify-single-word="false"/>
    </style:style>
    <style:style style:name="P360" style:family="paragraph" style:parent-style-name="Table_20_Paragraph">
      <style:paragraph-properties fo:margin-left="0in" fo:margin-right="0.9252in" fo:margin-top="0.0189in" fo:margin-bottom="0in" style:contextual-spacing="false" fo:text-align="right" style:justify-single-word="false"/>
    </style:style>
    <style:style style:name="P361" style:family="paragraph" style:parent-style-name="Table_20_Paragraph">
      <style:paragraph-properties fo:margin-left="0.0492in" fo:margin-right="0in" fo:margin-top="0.0189in" fo:margin-bottom="0in" style:contextual-spacing="false"/>
    </style:style>
    <style:style style:name="P362" style:family="paragraph" style:parent-style-name="Table_20_Paragraph">
      <style:paragraph-properties fo:margin-left="0in" fo:margin-right="0.0311in" fo:margin-top="0.0189in" fo:margin-bottom="0in" style:contextual-spacing="false" fo:text-align="right" style:justify-single-word="false"/>
    </style:style>
    <style:style style:name="P363" style:family="paragraph" style:parent-style-name="Table_20_Paragraph">
      <style:paragraph-properties fo:margin-left="0.0209in" fo:margin-right="0in" fo:margin-top="0.0189in" fo:margin-bottom="0in" style:contextual-spacing="false"/>
    </style:style>
    <style:style style:name="P364" style:family="paragraph" style:parent-style-name="Table_20_Paragraph">
      <style:paragraph-properties fo:margin-left="0in" fo:margin-right="0.0283in" fo:margin-top="0.0189in" fo:margin-bottom="0in" style:contextual-spacing="false" fo:text-align="right" style:justify-single-word="false"/>
    </style:style>
    <style:style style:name="P365" style:family="paragraph" style:parent-style-name="Table_20_Paragraph">
      <style:paragraph-properties fo:margin-left="0in" fo:margin-right="0.9272in" fo:margin-top="0.0189in" fo:margin-bottom="0in" style:contextual-spacing="false" fo:text-align="right" style:justify-single-word="false"/>
    </style:style>
    <style:style style:name="P366" style:family="paragraph" style:parent-style-name="Table_20_Paragraph">
      <style:paragraph-properties fo:margin-left="0in" fo:margin-right="0.0189in" fo:margin-top="0.0189in" fo:margin-bottom="0in" style:contextual-spacing="false" fo:text-align="right" style:justify-single-word="false"/>
    </style:style>
    <style:style style:name="P367" style:family="paragraph" style:parent-style-name="Table_20_Paragraph">
      <style:paragraph-properties fo:margin-left="0in" fo:margin-right="0.9244in" fo:margin-top="0.0189in" fo:margin-bottom="0in" style:contextual-spacing="false" fo:line-height="0.0854in" fo:text-align="right" style:justify-single-word="false"/>
    </style:style>
    <style:style style:name="P368" style:family="paragraph" style:parent-style-name="Table_20_Paragraph">
      <style:paragraph-properties fo:margin-left="0.0457in" fo:margin-right="0in" fo:margin-top="0.022in" fo:margin-bottom="0in" style:contextual-spacing="false" fo:line-height="0.0819in"/>
    </style:style>
    <style:style style:name="P369" style:family="paragraph" style:parent-style-name="Table_20_Paragraph">
      <style:paragraph-properties fo:margin-left="0in" fo:margin-right="0.0374in" fo:margin-top="0.0189in" fo:margin-bottom="0in" style:contextual-spacing="false" fo:line-height="0.0854in" fo:text-align="right" style:justify-single-word="false"/>
    </style:style>
    <style:style style:name="P370" style:family="paragraph" style:parent-style-name="Standard">
      <style:paragraph-properties fo:margin-left="0.9425in" fo:margin-right="0in" fo:margin-top="0.0402in" fo:margin-bottom="0in" style:contextual-spacing="false" fo:text-align="left" style:justify-single-word="false" fo:text-indent="0in" style:auto-text-indent="false"/>
    </style:style>
    <style:style style:name="P371" style:family="paragraph" style:parent-style-name="Standard">
      <style:paragraph-properties fo:margin-left="0.9453in" fo:margin-right="3.6575in" fo:margin-top="0.0409in" fo:margin-bottom="0in" style:contextual-spacing="false" fo:line-height="143%" fo:text-align="left" style:justify-single-word="false" fo:text-indent="0.002in" style:auto-text-indent="false"/>
    </style:style>
    <style:style style:name="P372" style:family="paragraph" style:parent-style-name="Table_20_Paragraph">
      <style:paragraph-properties fo:margin-left="0.0209in" fo:margin-right="0in" fo:line-height="0.0925in"/>
    </style:style>
    <style:style style:name="P373" style:family="paragraph" style:parent-style-name="Table_20_Paragraph">
      <style:paragraph-properties fo:margin-left="0.3in" fo:margin-right="0in" fo:line-height="0.0925in"/>
    </style:style>
    <style:style style:name="P374" style:family="paragraph" style:parent-style-name="Table_20_Paragraph">
      <style:paragraph-properties fo:margin-left="0in" fo:margin-right="0.3874in" fo:text-align="right" style:justify-single-word="false"/>
    </style:style>
    <style:style style:name="P375" style:family="paragraph" style:parent-style-name="Table_20_Paragraph">
      <style:paragraph-properties fo:margin-left="0in" fo:margin-right="0.0173in" fo:line-height="0.0925in" fo:text-align="right" style:justify-single-word="false"/>
    </style:style>
    <style:style style:name="P376" style:family="paragraph" style:parent-style-name="Table_20_Paragraph">
      <style:paragraph-properties fo:margin-left="0.0209in" fo:margin-right="0in" fo:margin-top="0.0154in" fo:margin-bottom="0in" style:contextual-spacing="false"/>
    </style:style>
    <style:style style:name="P377" style:family="paragraph" style:parent-style-name="Table_20_Paragraph">
      <style:paragraph-properties fo:margin-left="0.3in" fo:margin-right="0in" fo:margin-top="0.0154in" fo:margin-bottom="0in" style:contextual-spacing="false"/>
    </style:style>
    <style:style style:name="P378" style:family="paragraph" style:parent-style-name="Table_20_Paragraph">
      <style:paragraph-properties fo:margin-left="0in" fo:margin-right="0.3874in" fo:margin-top="0.0154in" fo:margin-bottom="0in" style:contextual-spacing="false" fo:text-align="right" style:justify-single-word="false"/>
    </style:style>
    <style:style style:name="P379" style:family="paragraph" style:parent-style-name="Table_20_Paragraph">
      <style:paragraph-properties fo:margin-left="0in" fo:margin-right="0.0165in" fo:margin-top="0.0189in" fo:margin-bottom="0in" style:contextual-spacing="false" fo:text-align="right" style:justify-single-word="false"/>
    </style:style>
    <style:style style:name="P380" style:family="paragraph" style:parent-style-name="Table_20_Paragraph">
      <style:paragraph-properties fo:margin-left="0in" fo:margin-right="0.3835in" fo:margin-top="0.0201in" fo:margin-bottom="0in" style:contextual-spacing="false" fo:text-align="right" style:justify-single-word="false"/>
    </style:style>
    <style:style style:name="P381" style:family="paragraph" style:parent-style-name="Table_20_Paragraph">
      <style:paragraph-properties fo:margin-left="0in" fo:margin-right="0.0173in" fo:margin-top="0.0165in" fo:margin-bottom="0in" style:contextual-spacing="false" fo:text-align="right" style:justify-single-word="false"/>
    </style:style>
    <style:style style:name="P382" style:family="paragraph" style:parent-style-name="Table_20_Paragraph">
      <style:paragraph-properties fo:margin-left="0in" fo:margin-right="0.4839in" fo:margin-top="0.0189in" fo:margin-bottom="0in" style:contextual-spacing="false" fo:line-height="0.0819in" fo:text-align="right" style:justify-single-word="false"/>
    </style:style>
    <style:style style:name="P383" style:family="paragraph" style:parent-style-name="Table_20_Paragraph">
      <style:paragraph-properties fo:margin-left="0in" fo:margin-right="0.3839in" fo:margin-top="0.0189in" fo:margin-bottom="0in" style:contextual-spacing="false" fo:line-height="0.0819in" fo:text-align="right" style:justify-single-word="false"/>
    </style:style>
    <style:style style:name="P384" style:family="paragraph" style:parent-style-name="Table_20_Paragraph">
      <style:paragraph-properties fo:margin-left="0in" fo:margin-right="0.0201in" fo:margin-top="0.0189in" fo:margin-bottom="0in" style:contextual-spacing="false" fo:line-height="0.0819in" fo:text-align="right" style:justify-single-word="false"/>
    </style:style>
    <style:style style:name="P385" style:family="paragraph" style:parent-style-name="Standard">
      <style:paragraph-properties fo:margin-left="0.9425in" fo:margin-right="0in" fo:margin-top="0.0409in" fo:margin-bottom="0in" style:contextual-spacing="false" fo:text-align="left" style:justify-single-word="false" fo:text-indent="0in" style:auto-text-indent="false"/>
    </style:style>
    <style:style style:name="P386" style:family="paragraph" style:parent-style-name="Standard">
      <style:paragraph-properties fo:margin-left="0.9472in" fo:margin-right="0in" fo:margin-top="0.0409in" fo:margin-bottom="0in" style:contextual-spacing="false" fo:text-align="left" style:justify-single-word="false" fo:text-indent="0in" style:auto-text-indent="false"/>
    </style:style>
    <style:style style:name="P387" style:family="paragraph" style:parent-style-name="Standard">
      <style:paragraph-properties fo:margin-left="0.9417in" fo:margin-right="0in" fo:margin-top="0.0409in" fo:margin-bottom="0.0417in" style:contextual-spacing="false" fo:text-align="left" style:justify-single-word="false" fo:text-indent="0in" style:auto-text-indent="false"/>
    </style:style>
    <style:style style:name="P388" style:family="paragraph" style:parent-style-name="Table_20_Paragraph">
      <style:paragraph-properties fo:margin-left="0in" fo:margin-right="0.4071in" fo:line-height="0.0925in" fo:text-align="right" style:justify-single-word="false"/>
    </style:style>
    <style:style style:name="P389" style:family="paragraph" style:parent-style-name="Table_20_Paragraph">
      <style:paragraph-properties fo:margin-left="0in" fo:margin-right="0.4854in" fo:margin-top="0.0189in" fo:margin-bottom="0in" style:contextual-spacing="false" fo:text-align="right" style:justify-single-word="false"/>
    </style:style>
    <style:style style:name="P390" style:family="paragraph" style:parent-style-name="Table_20_Paragraph">
      <style:paragraph-properties fo:margin-left="0in" fo:margin-right="0.0181in" fo:margin-top="0.0189in" fo:margin-bottom="0in" style:contextual-spacing="false" fo:text-align="right" style:justify-single-word="false"/>
    </style:style>
    <style:style style:name="P391" style:family="paragraph" style:parent-style-name="Table_20_Paragraph">
      <style:paragraph-properties fo:margin-left="0in" fo:margin-right="0.4874in" fo:margin-top="0.0189in" fo:margin-bottom="0in" style:contextual-spacing="false" fo:text-align="right" style:justify-single-word="false"/>
    </style:style>
    <style:style style:name="P392" style:family="paragraph" style:parent-style-name="Table_20_Paragraph">
      <style:paragraph-properties fo:margin-left="0in" fo:margin-right="0.4862in" fo:margin-top="0.0189in" fo:margin-bottom="0in" style:contextual-spacing="false" fo:line-height="0.0819in" fo:text-align="right" style:justify-single-word="false"/>
    </style:style>
    <style:style style:name="P393" style:family="paragraph" style:parent-style-name="Table_20_Paragraph">
      <style:paragraph-properties fo:margin-left="0in" fo:margin-right="0.4071in" fo:margin-top="0.0189in" fo:margin-bottom="0in" style:contextual-spacing="false" fo:line-height="0.0819in" fo:text-align="right" style:justify-single-word="false"/>
    </style:style>
    <style:style style:name="P394" style:family="paragraph" style:parent-style-name="Table_20_Paragraph">
      <style:paragraph-properties fo:margin-left="0in" fo:margin-right="0.0181in" fo:margin-top="0.0189in" fo:margin-bottom="0in" style:contextual-spacing="false" fo:line-height="0.0819in" fo:text-align="right" style:justify-single-word="false"/>
    </style:style>
    <style:style style:name="P395" style:family="paragraph" style:parent-style-name="Standard">
      <style:paragraph-properties fo:margin-left="0.9417in" fo:margin-right="3.372in" fo:margin-top="0.0409in" fo:margin-bottom="0in" style:contextual-spacing="false" fo:line-height="143%" fo:text-align="left" style:justify-single-word="false" fo:text-indent="0.0047in" style:auto-text-indent="false"/>
    </style:style>
    <style:style style:name="P396" style:family="paragraph" style:parent-style-name="Table_20_Paragraph">
      <style:paragraph-properties fo:margin-left="0.3016in" fo:margin-right="0in" fo:line-height="0.0925in"/>
    </style:style>
    <style:style style:name="P397" style:family="paragraph" style:parent-style-name="Table_20_Paragraph">
      <style:paragraph-properties fo:margin-left="0in" fo:margin-right="0.0236in" fo:line-height="0.0925in" fo:text-align="right" style:justify-single-word="false"/>
    </style:style>
    <style:style style:name="P398" style:family="paragraph" style:parent-style-name="Table_20_Paragraph">
      <style:paragraph-properties fo:margin-left="0in" fo:margin-right="0.4874in" fo:margin-top="0.0165in" fo:margin-bottom="0in" style:contextual-spacing="false" fo:text-align="right" style:justify-single-word="false"/>
    </style:style>
    <style:style style:name="P399" style:family="paragraph" style:parent-style-name="Table_20_Paragraph">
      <style:paragraph-properties fo:margin-left="0in" fo:margin-right="0.3839in" fo:margin-top="0.0165in" fo:margin-bottom="0in" style:contextual-spacing="false" fo:text-align="right" style:justify-single-word="false"/>
    </style:style>
    <style:style style:name="P400" style:family="paragraph" style:parent-style-name="Table_20_Paragraph">
      <style:paragraph-properties fo:margin-left="0in" fo:margin-right="0.0228in" fo:margin-top="0.0165in" fo:margin-bottom="0in" style:contextual-spacing="false" fo:text-align="right" style:justify-single-word="false"/>
    </style:style>
    <style:style style:name="P401" style:family="paragraph" style:parent-style-name="Table_20_Paragraph">
      <style:paragraph-properties fo:margin-left="0.0327in" fo:margin-right="0in" fo:margin-top="0.0201in" fo:margin-bottom="0in" style:contextual-spacing="false"/>
    </style:style>
    <style:style style:name="P402" style:family="paragraph" style:parent-style-name="Table_20_Paragraph">
      <style:paragraph-properties fo:margin-left="0.3016in" fo:margin-right="0in" fo:margin-top="0.0201in" fo:margin-bottom="0in" style:contextual-spacing="false"/>
    </style:style>
    <style:style style:name="P403" style:family="paragraph" style:parent-style-name="Table_20_Paragraph">
      <style:paragraph-properties fo:margin-left="0in" fo:margin-right="0.3874in" fo:margin-top="0.0201in" fo:margin-bottom="0in" style:contextual-spacing="false" fo:text-align="right" style:justify-single-word="false"/>
    </style:style>
    <style:style style:name="P404" style:family="paragraph" style:parent-style-name="Table_20_Paragraph">
      <style:paragraph-properties fo:margin-left="0in" fo:margin-right="0.3839in" fo:margin-top="0.0201in" fo:margin-bottom="0in" style:contextual-spacing="false" fo:text-align="right" style:justify-single-word="false"/>
    </style:style>
    <style:style style:name="P405" style:family="paragraph" style:parent-style-name="Table_20_Paragraph">
      <style:paragraph-properties fo:margin-left="0in" fo:margin-right="0.0217in" fo:margin-top="0.0201in" fo:margin-bottom="0in" style:contextual-spacing="false" fo:text-align="right" style:justify-single-word="false"/>
    </style:style>
    <style:style style:name="P406" style:family="paragraph" style:parent-style-name="Table_20_Paragraph">
      <style:paragraph-properties fo:margin-left="0in" fo:margin-right="0.0264in" fo:margin-top="0.0165in" fo:margin-bottom="0in" style:contextual-spacing="false" fo:text-align="right" style:justify-single-word="false"/>
    </style:style>
    <style:style style:name="P407" style:family="paragraph" style:parent-style-name="Table_20_Paragraph">
      <style:paragraph-properties fo:margin-left="0in" fo:margin-right="0.4866in" fo:margin-top="0.0165in" fo:margin-bottom="0in" style:contextual-spacing="false" fo:line-height="0.0854in" fo:text-align="right" style:justify-single-word="false"/>
    </style:style>
    <style:style style:name="P408" style:family="paragraph" style:parent-style-name="Table_20_Paragraph">
      <style:paragraph-properties fo:margin-left="0in" fo:margin-right="0.3839in" fo:margin-top="0.0201in" fo:margin-bottom="0in" style:contextual-spacing="false" fo:line-height="0.0819in" fo:text-align="right" style:justify-single-word="false"/>
    </style:style>
    <style:style style:name="P409" style:family="paragraph" style:parent-style-name="Table_20_Paragraph">
      <style:paragraph-properties fo:margin-left="0in" fo:margin-right="0.0264in" fo:margin-top="0.0165in" fo:margin-bottom="0in" style:contextual-spacing="false" fo:line-height="0.0854in" fo:text-align="right" style:justify-single-word="false"/>
    </style:style>
    <style:style style:name="P410" style:family="paragraph" style:parent-style-name="Standard">
      <style:paragraph-properties fo:margin-left="0.9425in" fo:margin-right="0in" fo:margin-top="0.039in" fo:margin-bottom="0in" style:contextual-spacing="false" fo:text-align="left" style:justify-single-word="false" fo:text-indent="0in" style:auto-text-indent="false"/>
    </style:style>
    <style:style style:name="P411" style:family="paragraph" style:parent-style-name="Standard">
      <style:paragraph-properties fo:margin-left="0.9453in" fo:margin-right="0in" fo:margin-top="0.0445in" fo:margin-bottom="0.0374in" style:contextual-spacing="false" fo:text-align="left" style:justify-single-word="false" fo:text-indent="0in" style:auto-text-indent="false"/>
    </style:style>
    <style:style style:name="P412" style:family="paragraph" style:parent-style-name="Table_20_Paragraph">
      <style:paragraph-properties fo:margin-left="0.0209in" fo:margin-right="0in"/>
    </style:style>
    <style:style style:name="P413" style:family="paragraph" style:parent-style-name="Table_20_Paragraph">
      <style:paragraph-properties fo:margin-left="0.302in" fo:margin-right="0in" fo:line-height="0.0925in"/>
    </style:style>
    <style:style style:name="P414" style:family="paragraph" style:parent-style-name="Table_20_Paragraph">
      <style:paragraph-properties fo:margin-left="0in" fo:margin-right="0.3862in" fo:text-align="right" style:justify-single-word="false"/>
    </style:style>
    <style:style style:name="P415" style:family="paragraph" style:parent-style-name="Table_20_Paragraph">
      <style:paragraph-properties fo:margin-left="0in" fo:margin-right="0.0209in" fo:line-height="0.0925in" fo:text-align="right" style:justify-single-word="false"/>
    </style:style>
    <style:style style:name="P416" style:family="paragraph" style:parent-style-name="Table_20_Paragraph">
      <style:paragraph-properties fo:margin-left="0in" fo:margin-right="0.4835in" fo:margin-top="0.0189in" fo:margin-bottom="0in" style:contextual-spacing="false" fo:text-align="right" style:justify-single-word="false"/>
    </style:style>
    <style:style style:name="P417" style:family="paragraph" style:parent-style-name="Table_20_Paragraph">
      <style:paragraph-properties fo:margin-left="0in" fo:margin-right="0.3819in" fo:margin-top="0.0189in" fo:margin-bottom="0in" style:contextual-spacing="false" fo:text-align="right" style:justify-single-word="false"/>
    </style:style>
    <style:style style:name="P418" style:family="paragraph" style:parent-style-name="Table_20_Paragraph">
      <style:paragraph-properties fo:margin-left="0in" fo:margin-right="0.0173in" fo:margin-top="0.0189in" fo:margin-bottom="0in" style:contextual-spacing="false" fo:text-align="right" style:justify-single-word="false"/>
    </style:style>
    <style:style style:name="P419" style:family="paragraph" style:parent-style-name="Table_20_Paragraph">
      <style:paragraph-properties fo:margin-left="0in" fo:margin-right="0.0209in" fo:margin-top="0.0189in" fo:margin-bottom="0in" style:contextual-spacing="false" fo:text-align="right" style:justify-single-word="false"/>
    </style:style>
    <style:style style:name="P420" style:family="paragraph" style:parent-style-name="Table_20_Paragraph">
      <style:paragraph-properties fo:margin-left="0in" fo:margin-right="0.3827in" fo:margin-top="0.0189in" fo:margin-bottom="0in" style:contextual-spacing="false" fo:line-height="0.0819in" fo:text-align="right" style:justify-single-word="false"/>
    </style:style>
    <style:style style:name="P421" style:family="paragraph" style:parent-style-name="Table_20_Paragraph">
      <style:paragraph-properties fo:margin-left="0in" fo:margin-right="0.0173in" fo:margin-top="0.0189in" fo:margin-bottom="0in" style:contextual-spacing="false" fo:line-height="0.0819in" fo:text-align="right" style:justify-single-word="false"/>
    </style:style>
    <style:style style:name="P422" style:family="paragraph" style:parent-style-name="Standard">
      <style:paragraph-properties fo:margin-left="0.9425in" fo:margin-right="0in" fo:margin-top="0.0417in" fo:margin-bottom="0in" style:contextual-spacing="false" fo:text-align="left" style:justify-single-word="false" fo:text-indent="0in" style:auto-text-indent="false"/>
    </style:style>
    <style:style style:name="P423" style:family="paragraph" style:parent-style-name="Standard">
      <style:paragraph-properties fo:margin-left="0.9453in" fo:margin-right="2.7134in" fo:margin-top="0.0409in" fo:margin-bottom="0in" style:contextual-spacing="false" fo:line-height="143%" fo:text-align="left" style:justify-single-word="false" fo:text-indent="0.002in" style:auto-text-indent="false"/>
    </style:style>
    <style:style style:name="P424" style:family="paragraph" style:parent-style-name="Table_20_Paragraph">
      <style:paragraph-properties fo:margin-left="0in" fo:margin-right="0.3882in" fo:line-height="0.0925in" fo:text-align="right" style:justify-single-word="false"/>
    </style:style>
    <style:style style:name="P425" style:family="paragraph" style:parent-style-name="Table_20_Paragraph">
      <style:paragraph-properties fo:margin-left="0in" fo:margin-right="0.0335in" fo:line-height="0.0925in" fo:text-align="right" style:justify-single-word="false"/>
    </style:style>
    <style:style style:name="P426" style:family="paragraph" style:parent-style-name="Table_20_Paragraph">
      <style:paragraph-properties fo:margin-left="0in" fo:margin-right="0.3882in" fo:margin-top="0.022in" fo:margin-bottom="0in" style:contextual-spacing="false" fo:text-align="right" style:justify-single-word="false"/>
    </style:style>
    <style:style style:name="P427" style:family="paragraph" style:parent-style-name="Table_20_Paragraph">
      <style:paragraph-properties fo:margin-left="0in" fo:margin-right="0.4854in" fo:margin-top="0.0165in" fo:margin-bottom="0in" style:contextual-spacing="false" fo:text-align="right" style:justify-single-word="false"/>
    </style:style>
    <style:style style:name="P428" style:family="paragraph" style:parent-style-name="Table_20_Paragraph">
      <style:paragraph-properties fo:margin-left="0in" fo:margin-right="0.4862in" fo:margin-top="0.0165in" fo:margin-bottom="0in" style:contextual-spacing="false" fo:line-height="0.0819in" fo:text-align="right" style:justify-single-word="false"/>
    </style:style>
    <style:style style:name="P429" style:family="paragraph" style:parent-style-name="Table_20_Paragraph">
      <style:paragraph-properties fo:margin-left="0in" fo:margin-right="0.3839in" fo:margin-top="0.0165in" fo:margin-bottom="0in" style:contextual-spacing="false" fo:line-height="0.0819in" fo:text-align="right" style:justify-single-word="false"/>
    </style:style>
    <style:style style:name="P430" style:family="paragraph" style:parent-style-name="Table_20_Paragraph">
      <style:paragraph-properties fo:margin-left="0in" fo:margin-right="0.0173in" fo:margin-top="0.0165in" fo:margin-bottom="0in" style:contextual-spacing="false" fo:line-height="0.0819in" fo:text-align="right" style:justify-single-word="false"/>
    </style:style>
    <style:style style:name="P431" style:family="paragraph" style:parent-style-name="Text_20_body">
      <style:text-properties style:font-name="Times New Roman" fo:font-size="6pt" style:font-size-asian="6pt"/>
    </style:style>
    <style:style style:name="P432" style:family="paragraph" style:parent-style-name="Text_20_body">
      <style:paragraph-properties fo:margin-top="0.05in" fo:margin-bottom="0in" style:contextual-spacing="false"/>
      <style:text-properties style:font-name="Times New Roman" fo:font-size="6pt" style:font-size-asian="6pt"/>
    </style:style>
    <style:style style:name="P433" style:family="paragraph" style:parent-style-name="Standard">
      <style:paragraph-properties fo:margin-left="0.4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434" style:family="paragraph" style:parent-style-name="Text_20_body" style:master-page-name="Converted16">
      <style:paragraph-properties style:page-number="17"/>
      <style:text-properties style:font-name="Lato Black" fo:font-size="10pt" fo:font-weight="bold" style:font-size-asian="10pt" style:font-weight-asian="bold"/>
    </style:style>
    <style:style style:name="P435" style:family="paragraph" style:parent-style-name="Text_20_body">
      <style:paragraph-properties fo:margin-top="0.1091in" fo:margin-bottom="0in" style:contextual-spacing="false"/>
      <style:text-properties style:font-name="Lato Black" fo:font-size="10pt" fo:font-weight="bold" style:font-size-asian="10pt" style:font-weight-asian="bold"/>
    </style:style>
    <style:style style:name="P436" style:family="paragraph" style:parent-style-name="Standard">
      <style:paragraph-properties fo:margin-left="1.0091in" fo:margin-right="0in" fo:line-height="100%" fo:text-indent="0in" style:auto-text-indent="false"/>
    </style:style>
    <style:style style:name="P437" style:family="paragraph" style:parent-style-name="Standard">
      <style:paragraph-properties fo:margin-left="2.4835in" fo:margin-right="0in" fo:margin-top="0in" fo:margin-bottom="0in" style:contextual-spacing="false" fo:text-align="left" style:justify-single-word="false" fo:text-indent="0in" style:auto-text-indent="false"/>
    </style:style>
    <style:style style:name="P438" style:family="paragraph" style:parent-style-name="Standard">
      <style:paragraph-properties fo:margin-left="1.0374in" fo:margin-right="0in" fo:margin-top="0.028in" fo:margin-bottom="0in" style:contextual-spacing="false" fo:text-align="left" style:justify-single-word="false" fo:text-indent="0in" style:auto-text-indent="false">
        <style:tab-stops>
          <style:tab-stop style:position="2.1327in"/>
        </style:tab-stops>
      </style:paragraph-properties>
    </style:style>
    <style:style style:name="P439" style:family="paragraph" style:parent-style-name="Standard">
      <style:paragraph-properties fo:margin-left="1.0319in" fo:margin-right="0in" fo:margin-top="0.0339in" fo:margin-bottom="0in" style:contextual-spacing="false" fo:text-align="left" style:justify-single-word="false" fo:text-indent="0in" style:auto-text-indent="false"/>
    </style:style>
    <style:style style:name="P440" style:family="paragraph" style:parent-style-name="Standard">
      <style:paragraph-properties fo:margin-left="1.0327in" fo:margin-right="0in" fo:margin-top="0.0382in" fo:margin-bottom="0in" style:contextual-spacing="false" fo:line-height="139%" fo:text-align="left" style:justify-single-word="false" fo:text-indent="0.0043in" style:auto-text-indent="false"/>
    </style:style>
    <style:style style:name="P441" style:family="paragraph" style:parent-style-name="Standard">
      <style:paragraph-properties fo:margin-left="0.6874in" fo:margin-right="0in" fo:margin-top="0.028in" fo:margin-bottom="0in" style:contextual-spacing="false" fo:text-align="left" style:justify-single-word="false" fo:text-indent="0in" style:auto-text-indent="false" fo:break-before="column">
        <style:tab-stops>
          <style:tab-stop style:position="1.852in"/>
        </style:tab-stops>
      </style:paragraph-properties>
    </style:style>
    <style:style style:name="P442" style:family="paragraph" style:parent-style-name="Table_20_Paragraph">
      <style:paragraph-properties fo:margin-left="0.2902in" fo:margin-right="0in" fo:line-height="0.0929in"/>
    </style:style>
    <style:style style:name="P443" style:family="paragraph" style:parent-style-name="Table_20_Paragraph">
      <style:paragraph-properties fo:margin-left="0.0992in" fo:margin-right="0in" fo:line-height="0.0929in" fo:text-align="center" style:justify-single-word="false"/>
    </style:style>
    <style:style style:name="P444" style:family="paragraph" style:parent-style-name="Table_20_Paragraph">
      <style:paragraph-properties fo:margin-left="0in" fo:margin-right="0.0189in" fo:line-height="0.0929in" fo:text-align="right" style:justify-single-word="false"/>
    </style:style>
    <style:style style:name="P445" style:family="paragraph" style:parent-style-name="Table_20_Paragraph">
      <style:paragraph-properties fo:margin-left="0.2902in" fo:margin-right="0in" fo:margin-top="0.0154in" fo:margin-bottom="0in" style:contextual-spacing="false"/>
    </style:style>
    <style:style style:name="P446" style:family="paragraph" style:parent-style-name="Table_20_Paragraph">
      <style:paragraph-properties fo:margin-left="0.0992in" fo:margin-right="0in" fo:margin-top="0.0154in" fo:margin-bottom="0in" style:contextual-spacing="false" fo:text-align="center" style:justify-single-word="false"/>
    </style:style>
    <style:style style:name="P447" style:family="paragraph" style:parent-style-name="Table_20_Paragraph">
      <style:paragraph-properties fo:margin-left="0in" fo:margin-right="0.0189in" fo:margin-top="0.0154in" fo:margin-bottom="0in" style:contextual-spacing="false" fo:text-align="right" style:justify-single-word="false"/>
    </style:style>
    <style:style style:name="P448" style:family="paragraph" style:parent-style-name="Table_20_Paragraph">
      <style:paragraph-properties fo:margin-left="0in" fo:margin-right="0.4689in" fo:margin-top="0.0154in" fo:margin-bottom="0in" style:contextual-spacing="false" fo:text-align="right" style:justify-single-word="false"/>
    </style:style>
    <style:style style:name="P449" style:family="paragraph" style:parent-style-name="Table_20_Paragraph">
      <style:paragraph-properties fo:margin-left="0.0992in" fo:margin-right="0.0008in" fo:margin-top="0.0189in" fo:margin-bottom="0in" style:contextual-spacing="false" fo:text-align="center" style:justify-single-word="false"/>
    </style:style>
    <style:style style:name="P450" style:family="paragraph" style:parent-style-name="Table_20_Paragraph">
      <style:paragraph-properties fo:margin-left="0in" fo:margin-right="0.0236in" fo:margin-top="0.0154in" fo:margin-bottom="0in" style:contextual-spacing="false" fo:text-align="right" style:justify-single-word="false"/>
    </style:style>
    <style:style style:name="P451" style:family="paragraph" style:parent-style-name="Table_20_Paragraph">
      <style:paragraph-properties fo:margin-left="0in" fo:margin-right="0.4736in" fo:margin-top="0.0154in" fo:margin-bottom="0in" style:contextual-spacing="false" fo:text-align="right" style:justify-single-word="false"/>
    </style:style>
    <style:style style:name="P452" style:family="paragraph" style:parent-style-name="Table_20_Paragraph">
      <style:paragraph-properties fo:margin-left="0.0992in" fo:margin-right="0.0008in" fo:margin-top="0.0154in" fo:margin-bottom="0in" style:contextual-spacing="false" fo:text-align="center" style:justify-single-word="false"/>
    </style:style>
    <style:style style:name="P453" style:family="paragraph" style:parent-style-name="Table_20_Paragraph">
      <style:paragraph-properties fo:margin-left="0in" fo:margin-right="0.0256in" fo:margin-top="0.0154in" fo:margin-bottom="0in" style:contextual-spacing="false" fo:text-align="right" style:justify-single-word="false"/>
    </style:style>
    <style:style style:name="P454" style:family="paragraph" style:parent-style-name="Table_20_Paragraph">
      <style:paragraph-properties fo:margin-left="0in" fo:margin-right="0.4693in" fo:margin-top="0.0165in" fo:margin-bottom="0in" style:contextual-spacing="false" fo:line-height="0.0819in" fo:text-align="right" style:justify-single-word="false"/>
    </style:style>
    <style:style style:name="P455" style:family="paragraph" style:parent-style-name="Table_20_Paragraph">
      <style:paragraph-properties fo:margin-left="0.0992in" fo:margin-right="0.0008in" fo:margin-top="0.0165in" fo:margin-bottom="0in" style:contextual-spacing="false" fo:line-height="0.0819in" fo:text-align="center" style:justify-single-word="false"/>
    </style:style>
    <style:style style:name="P456" style:family="paragraph" style:parent-style-name="Standard">
      <style:paragraph-properties fo:margin-left="1.0327in" fo:margin-right="0in" fo:margin-top="0.0354in" fo:margin-bottom="0in" style:contextual-spacing="false" fo:text-align="left" style:justify-single-word="false" fo:text-indent="0in" style:auto-text-indent="false"/>
    </style:style>
    <style:style style:name="P457" style:family="paragraph" style:parent-style-name="Standard">
      <style:paragraph-properties fo:margin-left="1.0374in" fo:margin-right="0in" fo:margin-top="0.0366in" fo:margin-bottom="0in" style:contextual-spacing="false" fo:text-align="left" style:justify-single-word="false" fo:text-indent="0in" style:auto-text-indent="false"/>
    </style:style>
    <style:style style:name="P458" style:family="paragraph" style:parent-style-name="Standard">
      <style:paragraph-properties fo:margin-left="1.0319in" fo:margin-right="0in" fo:margin-top="0.0374in" fo:margin-bottom="0.0366in" style:contextual-spacing="false" fo:text-align="left" style:justify-single-word="false" fo:text-indent="0in" style:auto-text-indent="false"/>
    </style:style>
    <style:style style:name="P459" style:family="paragraph" style:parent-style-name="Table_20_Paragraph">
      <style:paragraph-properties fo:margin-left="0.2909in" fo:margin-right="0in" fo:line-height="0.0929in"/>
    </style:style>
    <style:style style:name="P460" style:family="paragraph" style:parent-style-name="Table_20_Paragraph">
      <style:paragraph-properties fo:margin-left="0.0744in" fo:margin-right="0in" fo:line-height="0.0929in" fo:text-align="center" style:justify-single-word="false"/>
    </style:style>
    <style:style style:name="P461" style:family="paragraph" style:parent-style-name="Table_20_Paragraph">
      <style:paragraph-properties fo:margin-left="0in" fo:margin-right="0.4693in" fo:margin-top="0.0154in" fo:margin-bottom="0in" style:contextual-spacing="false" fo:text-align="right" style:justify-single-word="false"/>
    </style:style>
    <style:style style:name="P462" style:family="paragraph" style:parent-style-name="Table_20_Paragraph">
      <style:paragraph-properties fo:margin-left="0.0744in" fo:margin-right="0in" fo:margin-top="0.0189in" fo:margin-bottom="0in" style:contextual-spacing="false" fo:text-align="center" style:justify-single-word="false"/>
    </style:style>
    <style:style style:name="P463" style:family="paragraph" style:parent-style-name="Table_20_Paragraph">
      <style:paragraph-properties fo:margin-left="0in" fo:margin-right="0.0256in" fo:margin-top="0.0189in" fo:margin-bottom="0in" style:contextual-spacing="false" fo:text-align="right" style:justify-single-word="false"/>
    </style:style>
    <style:style style:name="P464" style:family="paragraph" style:parent-style-name="Table_20_Paragraph">
      <style:paragraph-properties fo:margin-left="0in" fo:margin-right="0.4744in" fo:margin-top="0.0154in" fo:margin-bottom="0in" style:contextual-spacing="false" fo:text-align="right" style:justify-single-word="false"/>
    </style:style>
    <style:style style:name="P465" style:family="paragraph" style:parent-style-name="Table_20_Paragraph">
      <style:paragraph-properties fo:margin-left="0.0744in" fo:margin-right="0in" fo:margin-top="0.0154in" fo:margin-bottom="0in" style:contextual-spacing="false" fo:text-align="center" style:justify-single-word="false"/>
    </style:style>
    <style:style style:name="P466" style:family="paragraph" style:parent-style-name="Table_20_Paragraph">
      <style:paragraph-properties fo:margin-left="0in" fo:margin-right="0.4701in" fo:margin-top="0.0165in" fo:margin-bottom="0in" style:contextual-spacing="false" fo:line-height="0.0819in" fo:text-align="right" style:justify-single-word="false"/>
    </style:style>
    <style:style style:name="P467" style:family="paragraph" style:parent-style-name="Table_20_Paragraph">
      <style:paragraph-properties fo:margin-left="0.0744in" fo:margin-right="0in" fo:margin-top="0.0165in" fo:margin-bottom="0in" style:contextual-spacing="false" fo:line-height="0.0819in" fo:text-align="center" style:justify-single-word="false"/>
    </style:style>
    <style:style style:name="P468" style:family="paragraph" style:parent-style-name="Table_20_Paragraph">
      <style:paragraph-properties fo:margin-left="0in" fo:margin-right="0.0244in" fo:margin-top="0.0165in" fo:margin-bottom="0in" style:contextual-spacing="false" fo:line-height="0.0819in" fo:text-align="right" style:justify-single-word="false"/>
    </style:style>
    <style:style style:name="P469" style:family="paragraph" style:parent-style-name="Standard">
      <style:paragraph-properties fo:margin-left="1.0327in" fo:margin-right="0in" fo:margin-top="0.039in" fo:margin-bottom="0in" style:contextual-spacing="false" fo:text-align="left" style:justify-single-word="false" fo:text-indent="0in" style:auto-text-indent="false"/>
    </style:style>
    <style:style style:name="P470" style:family="paragraph" style:parent-style-name="Standard">
      <style:paragraph-properties fo:margin-left="1.0362in" fo:margin-right="3.6598in" fo:margin-top="0.0339in" fo:margin-bottom="0in" style:contextual-spacing="false" fo:line-height="139%" fo:text-align="left" style:justify-single-word="false" fo:text-indent="-0.002in" style:auto-text-indent="false"/>
    </style:style>
    <style:style style:name="P471" style:family="paragraph" style:parent-style-name="Table_20_Paragraph">
      <style:paragraph-properties fo:margin-left="0.0992in" fo:margin-right="0.0008in" fo:line-height="0.0929in" fo:text-align="center" style:justify-single-word="false"/>
    </style:style>
    <style:style style:name="P472" style:family="paragraph" style:parent-style-name="Table_20_Paragraph">
      <style:paragraph-properties fo:margin-left="0in" fo:margin-right="0.0252in" fo:line-height="0.0929in" fo:text-align="right" style:justify-single-word="false"/>
    </style:style>
    <style:style style:name="P473" style:family="paragraph" style:parent-style-name="Table_20_Paragraph">
      <style:paragraph-properties fo:margin-left="0.0209in" fo:margin-right="0in" fo:margin-top="0.0173in" fo:margin-bottom="0in" style:contextual-spacing="false"/>
    </style:style>
    <style:style style:name="P474" style:family="paragraph" style:parent-style-name="Table_20_Paragraph">
      <style:paragraph-properties fo:margin-left="0.2925in" fo:margin-right="0in" fo:margin-top="0.0138in" fo:margin-bottom="0in" style:contextual-spacing="false"/>
    </style:style>
    <style:style style:name="P475" style:family="paragraph" style:parent-style-name="Table_20_Paragraph">
      <style:paragraph-properties fo:margin-left="0.0992in" fo:margin-right="0in" fo:margin-top="0.0173in" fo:margin-bottom="0in" style:contextual-spacing="false" fo:text-align="center" style:justify-single-word="false"/>
    </style:style>
    <style:style style:name="P476" style:family="paragraph" style:parent-style-name="Table_20_Paragraph">
      <style:paragraph-properties fo:margin-left="0in" fo:margin-right="0.0256in" fo:margin-top="0.0173in" fo:margin-bottom="0in" style:contextual-spacing="false" fo:text-align="right" style:justify-single-word="false"/>
    </style:style>
    <style:style style:name="P477" style:family="paragraph" style:parent-style-name="Table_20_Paragraph">
      <style:paragraph-properties fo:margin-left="0in" fo:margin-right="0.4693in" fo:margin-top="0.0154in" fo:margin-bottom="0in" style:contextual-spacing="false" fo:line-height="0.0854in" fo:text-align="right" style:justify-single-word="false"/>
    </style:style>
    <style:style style:name="P478" style:family="paragraph" style:parent-style-name="Table_20_Paragraph">
      <style:paragraph-properties fo:margin-left="0.0992in" fo:margin-right="0.0008in" fo:margin-top="0.0189in" fo:margin-bottom="0in" style:contextual-spacing="false" fo:line-height="0.0819in" fo:text-align="center" style:justify-single-word="false"/>
    </style:style>
    <style:style style:name="P479" style:family="paragraph" style:parent-style-name="Table_20_Paragraph">
      <style:paragraph-properties fo:margin-left="0in" fo:margin-right="0.0236in" fo:margin-top="0.0154in" fo:margin-bottom="0in" style:contextual-spacing="false" fo:line-height="0.0854in" fo:text-align="right" style:justify-single-word="false"/>
    </style:style>
    <style:style style:name="P480" style:family="paragraph" style:parent-style-name="Standard">
      <style:paragraph-properties fo:margin-left="1.0327in" fo:margin-right="0in" fo:margin-top="0.0346in" fo:margin-bottom="0in" style:contextual-spacing="false" fo:text-align="left" style:justify-single-word="false" fo:text-indent="0in" style:auto-text-indent="false"/>
    </style:style>
    <style:style style:name="P481" style:family="paragraph" style:parent-style-name="Standard">
      <style:paragraph-properties fo:margin-left="1.0327in" fo:margin-right="3.6575in" fo:margin-top="0.0374in" fo:margin-bottom="0in" style:contextual-spacing="false" fo:line-height="139%" fo:text-align="left" style:justify-single-word="false" fo:text-indent="0.0043in" style:auto-text-indent="false"/>
    </style:style>
    <style:style style:name="P482" style:family="paragraph" style:parent-style-name="Table_20_Paragraph">
      <style:paragraph-properties fo:margin-left="0.0972in" fo:margin-right="0in" fo:line-height="0.0929in" fo:text-align="center" style:justify-single-word="false"/>
    </style:style>
    <style:style style:name="P483" style:family="paragraph" style:parent-style-name="Table_20_Paragraph">
      <style:paragraph-properties fo:margin-left="0in" fo:margin-right="0.0193in" fo:line-height="0.0898in" fo:text-align="right" style:justify-single-word="false"/>
    </style:style>
    <style:style style:name="P484" style:family="paragraph" style:parent-style-name="Table_20_Paragraph">
      <style:paragraph-properties fo:margin-left="0.0209in" fo:margin-right="0in" fo:margin-top="0.0138in" fo:margin-bottom="0in" style:contextual-spacing="false"/>
    </style:style>
    <style:style style:name="P485" style:family="paragraph" style:parent-style-name="Table_20_Paragraph">
      <style:paragraph-properties fo:margin-left="0.2902in" fo:margin-right="0in" fo:margin-top="0.0102in" fo:margin-bottom="0in" style:contextual-spacing="false"/>
    </style:style>
    <style:style style:name="P486" style:family="paragraph" style:parent-style-name="Table_20_Paragraph">
      <style:paragraph-properties fo:margin-left="0.0972in" fo:margin-right="0in" fo:margin-top="0.0138in" fo:margin-bottom="0in" style:contextual-spacing="false" fo:text-align="center" style:justify-single-word="false"/>
    </style:style>
    <style:style style:name="P487" style:family="paragraph" style:parent-style-name="Table_20_Paragraph">
      <style:paragraph-properties fo:margin-left="0in" fo:margin-right="0.0193in" fo:margin-top="0.0102in" fo:margin-bottom="0in" style:contextual-spacing="false" fo:text-align="right" style:justify-single-word="false"/>
    </style:style>
    <style:style style:name="P488" style:family="paragraph" style:parent-style-name="Table_20_Paragraph">
      <style:paragraph-properties fo:margin-left="0in" fo:margin-right="0.4689in" fo:margin-top="0.0118in" fo:margin-bottom="0in" style:contextual-spacing="false" fo:text-align="right" style:justify-single-word="false"/>
    </style:style>
    <style:style style:name="P489" style:family="paragraph" style:parent-style-name="Table_20_Paragraph">
      <style:paragraph-properties fo:margin-left="0.0972in" fo:margin-right="0.0008in" fo:margin-top="0.0154in" fo:margin-bottom="0in" style:contextual-spacing="false" fo:text-align="center" style:justify-single-word="false"/>
    </style:style>
    <style:style style:name="P490" style:family="paragraph" style:parent-style-name="Table_20_Paragraph">
      <style:paragraph-properties fo:margin-left="0in" fo:margin-right="0.0244in" fo:margin-top="0.0118in" fo:margin-bottom="0in" style:contextual-spacing="false" fo:text-align="right" style:justify-single-word="false"/>
    </style:style>
    <style:style style:name="P491" style:family="paragraph" style:parent-style-name="Table_20_Paragraph">
      <style:paragraph-properties fo:margin-left="0in" fo:margin-right="0.4736in" fo:margin-top="0.0118in" fo:margin-bottom="0in" style:contextual-spacing="false" fo:text-align="right" style:justify-single-word="false"/>
    </style:style>
    <style:style style:name="P492" style:family="paragraph" style:parent-style-name="Table_20_Paragraph">
      <style:paragraph-properties fo:margin-left="0.0972in" fo:margin-right="0.0008in" fo:margin-top="0.0118in" fo:margin-bottom="0in" style:contextual-spacing="false" fo:text-align="center" style:justify-single-word="false"/>
    </style:style>
    <style:style style:name="P493" style:family="paragraph" style:parent-style-name="Table_20_Paragraph">
      <style:paragraph-properties fo:margin-left="0in" fo:margin-right="0.4693in" fo:margin-top="0.0118in" fo:margin-bottom="0in" style:contextual-spacing="false" fo:line-height="0.089in" fo:text-align="right" style:justify-single-word="false"/>
    </style:style>
    <style:style style:name="P494" style:family="paragraph" style:parent-style-name="Table_20_Paragraph">
      <style:paragraph-properties fo:margin-left="0.0972in" fo:margin-right="0.0035in" fo:margin-top="0.0154in" fo:margin-bottom="0in" style:contextual-spacing="false" fo:line-height="0.0854in" fo:text-align="center" style:justify-single-word="false"/>
    </style:style>
    <style:style style:name="P495" style:family="paragraph" style:parent-style-name="Table_20_Paragraph">
      <style:paragraph-properties fo:margin-left="0in" fo:margin-right="0.0244in" fo:margin-top="0.0118in" fo:margin-bottom="0in" style:contextual-spacing="false" fo:line-height="0.089in" fo:text-align="right" style:justify-single-word="false"/>
    </style:style>
    <style:style style:name="P496" style:family="paragraph" style:parent-style-name="Standard">
      <style:paragraph-properties fo:margin-left="1.0319in" fo:margin-right="0in" fo:margin-top="0.0311in" fo:margin-bottom="0in" style:contextual-spacing="false" fo:text-align="left" style:justify-single-word="false" fo:text-indent="0in" style:auto-text-indent="false"/>
    </style:style>
    <style:style style:name="P497" style:family="paragraph" style:parent-style-name="Standard">
      <style:paragraph-properties fo:margin-left="1.0327in" fo:margin-right="0in" fo:margin-top="0.0374in" fo:margin-bottom="0in" style:contextual-spacing="false" fo:text-align="left" style:justify-single-word="false" fo:text-indent="0in" style:auto-text-indent="false"/>
    </style:style>
    <style:style style:name="P498" style:family="paragraph" style:parent-style-name="Standard">
      <style:paragraph-properties fo:margin-left="1.0319in" fo:margin-right="0in" fo:margin-top="0.0382in" fo:margin-bottom="0.0335in" style:contextual-spacing="false" fo:text-align="left" style:justify-single-word="false" fo:text-indent="0in" style:auto-text-indent="false"/>
    </style:style>
    <style:style style:name="P499" style:family="paragraph" style:parent-style-name="Table_20_Paragraph">
      <style:paragraph-properties fo:margin-left="0.2902in" fo:margin-right="0in" fo:margin-top="0.0008in" fo:margin-bottom="0in" style:contextual-spacing="false"/>
    </style:style>
    <style:style style:name="P500" style:family="paragraph" style:parent-style-name="Table_20_Paragraph">
      <style:paragraph-properties fo:margin-left="0.0756in" fo:margin-right="0in" fo:margin-top="0.0008in" fo:margin-bottom="0in" style:contextual-spacing="false" fo:text-align="center" style:justify-single-word="false"/>
    </style:style>
    <style:style style:name="P501" style:family="paragraph" style:parent-style-name="Table_20_Paragraph">
      <style:paragraph-properties fo:margin-left="0in" fo:margin-right="0.0228in" fo:line-height="0.0929in" fo:text-align="right" style:justify-single-word="false"/>
    </style:style>
    <style:style style:name="P502" style:family="paragraph" style:parent-style-name="Table_20_Paragraph">
      <style:paragraph-properties fo:margin-left="0.0756in" fo:margin-right="0in" fo:margin-top="0.0189in" fo:margin-bottom="0in" style:contextual-spacing="false" fo:text-align="center" style:justify-single-word="false"/>
    </style:style>
    <style:style style:name="P503" style:family="paragraph" style:parent-style-name="Table_20_Paragraph">
      <style:paragraph-properties fo:margin-left="0in" fo:margin-right="0.0209in" fo:margin-top="0.0154in" fo:margin-bottom="0in" style:contextual-spacing="false" fo:text-align="right" style:justify-single-word="false"/>
    </style:style>
    <style:style style:name="P504" style:family="paragraph" style:parent-style-name="Table_20_Paragraph">
      <style:paragraph-properties fo:margin-left="0in" fo:margin-right="0.4744in" fo:margin-top="0.0154in" fo:margin-bottom="0in" style:contextual-spacing="false" fo:line-height="0.0819in" fo:text-align="right" style:justify-single-word="false"/>
    </style:style>
    <style:style style:name="P505" style:family="paragraph" style:parent-style-name="Table_20_Paragraph">
      <style:paragraph-properties fo:margin-left="0.0756in" fo:margin-right="0in" fo:margin-top="0.0154in" fo:margin-bottom="0in" style:contextual-spacing="false" fo:line-height="0.0819in" fo:text-align="center" style:justify-single-word="false"/>
    </style:style>
    <style:style style:name="P506" style:family="paragraph" style:parent-style-name="Table_20_Paragraph">
      <style:paragraph-properties fo:margin-left="0in" fo:margin-right="0.0209in" fo:margin-top="0.0154in" fo:margin-bottom="0in" style:contextual-spacing="false" fo:line-height="0.0819in" fo:text-align="right" style:justify-single-word="false"/>
    </style:style>
    <style:style style:name="P507" style:family="paragraph" style:parent-style-name="Standard">
      <style:paragraph-properties fo:margin-left="1.0362in" fo:margin-right="2.7134in" fo:margin-top="0.0382in" fo:margin-bottom="0in" style:contextual-spacing="false" fo:line-height="139%" fo:text-align="left" style:justify-single-word="false" fo:text-indent="0.0008in" style:auto-text-indent="false"/>
    </style:style>
    <style:style style:name="P508" style:family="paragraph" style:parent-style-name="Table_20_Paragraph">
      <style:paragraph-properties fo:margin-left="0.0209in" fo:margin-right="0in" fo:line-height="0.089in"/>
    </style:style>
    <style:style style:name="P509" style:family="paragraph" style:parent-style-name="Table_20_Paragraph">
      <style:paragraph-properties fo:margin-left="0.2902in" fo:margin-right="0in" fo:line-height="0.089in"/>
    </style:style>
    <style:style style:name="P510" style:family="paragraph" style:parent-style-name="Table_20_Paragraph">
      <style:paragraph-properties fo:margin-left="0.0807in" fo:margin-right="0in" fo:line-height="0.0925in" fo:text-align="center" style:justify-single-word="false"/>
    </style:style>
    <style:style style:name="P511" style:family="paragraph" style:parent-style-name="Table_20_Paragraph">
      <style:paragraph-properties fo:margin-left="0in" fo:margin-right="0.0252in" fo:line-height="0.0925in" fo:text-align="right" style:justify-single-word="false"/>
    </style:style>
    <style:style style:name="P512" style:family="paragraph" style:parent-style-name="Table_20_Paragraph">
      <style:paragraph-properties fo:margin-left="0.0209in" fo:margin-right="0in" fo:margin-top="0.0098in" fo:margin-bottom="0in" style:contextual-spacing="false"/>
    </style:style>
    <style:style style:name="P513" style:family="paragraph" style:parent-style-name="Table_20_Paragraph">
      <style:paragraph-properties fo:margin-left="0.2902in" fo:margin-right="0in" fo:margin-top="0.0098in" fo:margin-bottom="0in" style:contextual-spacing="false"/>
    </style:style>
    <style:style style:name="P514" style:family="paragraph" style:parent-style-name="Table_20_Paragraph">
      <style:paragraph-properties fo:margin-left="0.0807in" fo:margin-right="0.0008in" fo:margin-top="0.0134in" fo:margin-bottom="0in" style:contextual-spacing="false" fo:text-align="center" style:justify-single-word="false"/>
    </style:style>
    <style:style style:name="P515" style:family="paragraph" style:parent-style-name="Table_20_Paragraph">
      <style:paragraph-properties fo:margin-left="0in" fo:margin-right="0.0173in" fo:margin-top="0.0098in" fo:margin-bottom="0in" style:contextual-spacing="false" fo:text-align="right" style:justify-single-word="false"/>
    </style:style>
    <style:style style:name="P516" style:family="paragraph" style:parent-style-name="Table_20_Paragraph">
      <style:paragraph-properties fo:margin-left="0in" fo:margin-right="0.4673in" fo:margin-top="0.011in" fo:margin-bottom="0in" style:contextual-spacing="false" fo:text-align="right" style:justify-single-word="false"/>
    </style:style>
    <style:style style:name="P517" style:family="paragraph" style:parent-style-name="Table_20_Paragraph">
      <style:paragraph-properties fo:margin-left="0.0807in" fo:margin-right="0.0008in" fo:margin-top="0.011in" fo:margin-bottom="0in" style:contextual-spacing="false" fo:text-align="center" style:justify-single-word="false"/>
    </style:style>
    <style:style style:name="P518" style:family="paragraph" style:parent-style-name="Table_20_Paragraph">
      <style:paragraph-properties fo:margin-left="0in" fo:margin-right="0.0236in" fo:margin-top="0.011in" fo:margin-bottom="0in" style:contextual-spacing="false" fo:text-align="right" style:justify-single-word="false"/>
    </style:style>
    <style:style style:name="P519" style:family="paragraph" style:parent-style-name="Table_20_Paragraph">
      <style:paragraph-properties fo:margin-left="0in" fo:margin-right="0.4728in" fo:margin-top="0.011in" fo:margin-bottom="0in" style:contextual-spacing="false" fo:text-align="right" style:justify-single-word="false"/>
    </style:style>
    <style:style style:name="P520" style:family="paragraph" style:parent-style-name="Table_20_Paragraph">
      <style:paragraph-properties fo:margin-left="0.0807in" fo:margin-right="0.0008in" fo:margin-top="0.0146in" fo:margin-bottom="0in" style:contextual-spacing="false" fo:text-align="center" style:justify-single-word="false"/>
    </style:style>
    <style:style style:name="P521" style:family="paragraph" style:parent-style-name="Table_20_Paragraph">
      <style:paragraph-properties fo:margin-left="0in" fo:margin-right="0.0236in" fo:margin-top="0.0146in" fo:margin-bottom="0in" style:contextual-spacing="false" fo:text-align="right" style:justify-single-word="false"/>
    </style:style>
    <style:style style:name="P522" style:family="paragraph" style:parent-style-name="Table_20_Paragraph">
      <style:paragraph-properties fo:margin-left="0in" fo:margin-right="0.4689in" fo:margin-top="0.011in" fo:margin-bottom="0in" style:contextual-spacing="false" fo:line-height="0.0898in" fo:text-align="right" style:justify-single-word="false"/>
    </style:style>
    <style:style style:name="P523" style:family="paragraph" style:parent-style-name="Table_20_Paragraph">
      <style:paragraph-properties fo:margin-left="0.0807in" fo:margin-right="0.0008in" fo:margin-top="0.0146in" fo:margin-bottom="0in" style:contextual-spacing="false" fo:line-height="0.0862in" fo:text-align="center" style:justify-single-word="false"/>
    </style:style>
    <style:style style:name="P524" style:family="paragraph" style:parent-style-name="Table_20_Paragraph">
      <style:paragraph-properties fo:margin-left="0in" fo:margin-right="0.0264in" fo:margin-top="0.011in" fo:margin-bottom="0in" style:contextual-spacing="false" fo:line-height="0.0898in" fo:text-align="right" style:justify-single-word="false"/>
    </style:style>
    <style:style style:name="P525" style:family="paragraph" style:parent-style-name="Standard">
      <style:paragraph-properties fo:margin-left="1.0327in" fo:margin-right="0in" fo:margin-top="0.0311in" fo:margin-bottom="0in" style:contextual-spacing="false" fo:text-align="left" style:justify-single-word="false" fo:text-indent="0in" style:auto-text-indent="false"/>
    </style:style>
    <style:style style:name="P526" style:family="paragraph" style:parent-style-name="Standard">
      <style:paragraph-properties fo:margin-left="1.0362in" fo:margin-right="3.6575in" fo:margin-top="0.0366in" fo:margin-bottom="0in" style:contextual-spacing="false" fo:line-height="139%" fo:text-align="left" style:justify-single-word="false" fo:text-indent="0.0008in" style:auto-text-indent="false"/>
    </style:style>
    <style:style style:name="P527" style:family="paragraph" style:parent-style-name="Table_20_Paragraph">
      <style:paragraph-properties fo:margin-left="0.0252in" fo:margin-right="0in" fo:line-height="0.0898in"/>
    </style:style>
    <style:style style:name="P528" style:family="paragraph" style:parent-style-name="Table_20_Paragraph">
      <style:paragraph-properties fo:margin-left="0.0445in" fo:margin-right="0in" fo:line-height="0.0898in"/>
    </style:style>
    <style:style style:name="P529" style:family="paragraph" style:parent-style-name="Table_20_Paragraph">
      <style:paragraph-properties fo:margin-left="0.1in" fo:margin-right="0in" fo:line-height="0.0929in" fo:text-align="center" style:justify-single-word="false"/>
    </style:style>
    <style:style style:name="P530" style:family="paragraph" style:parent-style-name="Table_20_Paragraph">
      <style:paragraph-properties fo:margin-left="0in" fo:margin-right="0.0209in" fo:line-height="0.0898in" fo:text-align="right" style:justify-single-word="false"/>
    </style:style>
    <style:style style:name="P531" style:family="paragraph" style:parent-style-name="Table_20_Paragraph">
      <style:paragraph-properties fo:margin-left="0.1654in" fo:margin-right="0in" fo:margin-top="0.0118in" fo:margin-bottom="0in" style:contextual-spacing="false"/>
    </style:style>
    <style:style style:name="P532" style:family="paragraph" style:parent-style-name="Table_20_Paragraph">
      <style:paragraph-properties fo:margin-left="0.1in" fo:margin-right="0.0008in" fo:margin-top="0.0118in" fo:margin-bottom="0in" style:contextual-spacing="false" fo:text-align="center" style:justify-single-word="false"/>
    </style:style>
    <style:style style:name="P533" style:family="paragraph" style:parent-style-name="Table_20_Paragraph">
      <style:paragraph-properties fo:margin-left="0in" fo:margin-right="0.0236in" fo:margin-top="0.0118in" fo:margin-bottom="0in" style:contextual-spacing="false" fo:text-align="right" style:justify-single-word="false"/>
    </style:style>
    <style:style style:name="P534" style:family="paragraph" style:parent-style-name="Table_20_Paragraph">
      <style:paragraph-properties fo:margin-left="0.0252in" fo:margin-right="0in" fo:margin-top="0.0307in" fo:margin-bottom="0in" style:contextual-spacing="false"/>
    </style:style>
    <style:style style:name="P535" style:family="paragraph" style:parent-style-name="Table_20_Paragraph">
      <style:paragraph-properties fo:margin-left="0.0138in" fo:margin-right="0in" fo:margin-top="0.0138in" fo:margin-bottom="0in" style:contextual-spacing="false"/>
    </style:style>
    <style:style style:name="P536" style:family="paragraph" style:parent-style-name="Table_20_Paragraph">
      <style:paragraph-properties fo:margin-left="0.0409in" fo:margin-right="0in" fo:margin-top="0.0339in" fo:margin-bottom="0in" style:contextual-spacing="false"/>
    </style:style>
    <style:style style:name="P537" style:family="paragraph" style:parent-style-name="Table_20_Paragraph">
      <style:paragraph-properties fo:margin-top="0.048in" fo:margin-bottom="0in" style:contextual-spacing="false"/>
      <style:text-properties fo:font-size="6pt" style:font-size-asian="6pt"/>
    </style:style>
    <style:style style:name="P538" style:family="paragraph" style:parent-style-name="Table_20_Paragraph">
      <style:paragraph-properties fo:margin-left="0.1in" fo:margin-right="0.0008in" fo:text-align="center" style:justify-single-word="false"/>
    </style:style>
    <style:style style:name="P539" style:family="paragraph" style:parent-style-name="Table_20_Paragraph">
      <style:paragraph-properties fo:margin-top="0.0445in" fo:margin-bottom="0in" style:contextual-spacing="false"/>
      <style:text-properties fo:font-size="6pt" style:font-size-asian="6pt"/>
    </style:style>
    <style:style style:name="P540" style:family="paragraph" style:parent-style-name="Table_20_Paragraph">
      <style:paragraph-properties fo:margin-left="0in" fo:margin-right="0.0209in" fo:text-align="right" style:justify-single-word="false"/>
    </style:style>
    <style:style style:name="P541" style:family="paragraph" style:parent-style-name="Table_20_Paragraph">
      <style:paragraph-properties fo:margin-left="0.1654in" fo:margin-right="0in" fo:margin-top="0.0118in" fo:margin-bottom="0in" style:contextual-spacing="false" fo:line-height="0.089in"/>
    </style:style>
    <style:style style:name="P542" style:family="paragraph" style:parent-style-name="Table_20_Paragraph">
      <style:paragraph-properties fo:margin-left="0.1in" fo:margin-right="0.0008in" fo:margin-top="0.0154in" fo:margin-bottom="0in" style:contextual-spacing="false" fo:line-height="0.0854in" fo:text-align="center" style:justify-single-word="false"/>
    </style:style>
    <style:style style:name="P543" style:family="paragraph" style:parent-style-name="Table_20_Paragraph">
      <style:paragraph-properties fo:margin-left="0in" fo:margin-right="0.0193in" fo:margin-top="0.0118in" fo:margin-bottom="0in" style:contextual-spacing="false" fo:line-height="0.089in" fo:text-align="right" style:justify-single-word="false"/>
    </style:style>
    <style:style style:name="P544" style:family="paragraph" style:parent-style-name="Text_20_body" style:master-page-name="Converted17">
      <style:paragraph-properties style:page-number="auto"/>
      <style:text-properties fo:font-size="10pt" style:font-size-asian="10pt"/>
    </style:style>
    <style:style style:name="P545" style:family="paragraph" style:parent-style-name="Text_20_body">
      <style:paragraph-properties fo:margin-top="0.1409in" fo:margin-bottom="0in" style:contextual-spacing="false"/>
      <style:text-properties fo:font-size="10pt" style:font-size-asian="10pt"/>
    </style:style>
    <style:style style:name="P546" style:family="paragraph" style:parent-style-name="Standard">
      <style:paragraph-properties fo:margin-left="1.0244in" fo:margin-right="0in" fo:line-height="100%" fo:text-indent="0in" style:auto-text-indent="false"/>
    </style:style>
    <style:style style:name="P547" style:family="paragraph" style:parent-style-name="Text_20_body">
      <style:text-properties fo:font-size="2pt" style:font-size-asian="2pt"/>
    </style:style>
    <style:style style:name="P548" style:family="paragraph" style:parent-style-name="Standard">
      <style:paragraph-properties fo:margin-left="2.4862in" fo:margin-right="0in" fo:line-height="0.1173in" fo:text-indent="0in" style:auto-text-indent="false"/>
    </style:style>
    <style:style style:name="P549" style:family="paragraph" style:parent-style-name="Text_20_body">
      <style:paragraph-properties fo:margin-top="0.0035in" fo:margin-bottom="0in" style:contextual-spacing="false"/>
      <style:text-properties fo:font-size="2pt" style:font-size-asian="2pt"/>
    </style:style>
    <style:style style:name="P550" style:family="paragraph" style:parent-style-name="Text_20_body">
      <style:paragraph-properties fo:margin-top="0.0071in" fo:margin-bottom="0in" style:contextual-spacing="false"/>
      <style:text-properties fo:font-size="2pt" style:font-size-asian="2pt"/>
    </style:style>
    <style:style style:name="P551" style:family="paragraph" style:parent-style-name="Text_20_body">
      <style:paragraph-properties fo:margin-top="0.0008in" fo:margin-bottom="0in" style:contextual-spacing="false"/>
      <style:text-properties fo:font-size="2.5pt" style:font-size-asian="2.5pt"/>
    </style:style>
    <style:style style:name="P552" style:family="paragraph" style:parent-style-name="Text_20_body">
      <style:paragraph-properties fo:margin-top="0.0063in" fo:margin-bottom="0in" style:contextual-spacing="false"/>
      <style:text-properties fo:font-size="2pt" style:font-size-asian="2pt"/>
    </style:style>
    <style:style style:name="P553" style:family="paragraph" style:parent-style-name="Standard">
      <style:paragraph-properties fo:margin-left="1.0472in" fo:margin-right="0in" fo:line-height="0.078in" fo:text-indent="0in" style:auto-text-indent="false"/>
    </style:style>
    <style:style style:name="P554" style:family="paragraph" style:parent-style-name="Text_20_body">
      <style:paragraph-properties fo:margin-top="0.0055in" fo:margin-bottom="0in" style:contextual-spacing="false"/>
      <style:text-properties fo:font-size="2pt" style:font-size-asian="2pt"/>
    </style:style>
    <style:style style:name="P555" style:family="paragraph" style:parent-style-name="Text_20_body">
      <style:paragraph-properties fo:margin-top="0.0016in" fo:margin-bottom="0in" style:contextual-spacing="false"/>
      <style:text-properties fo:font-size="2pt" style:font-size-asian="2pt"/>
    </style:style>
    <style:style style:name="P556" style:family="paragraph" style:parent-style-name="Text_20_body">
      <style:paragraph-properties fo:margin-top="0.002in" fo:margin-bottom="0in" style:contextual-spacing="false"/>
      <style:text-properties fo:font-size="2.5pt" style:font-size-asian="2.5pt"/>
    </style:style>
    <style:style style:name="P557" style:family="paragraph" style:parent-style-name="Standard">
      <style:paragraph-properties fo:margin-left="1.0472in" fo:margin-right="0in" fo:line-height="0.0791in" fo:text-indent="0in" style:auto-text-indent="false"/>
    </style:style>
    <style:style style:name="P558" style:family="paragraph" style:parent-style-name="Text_20_body">
      <style:paragraph-properties fo:margin-top="0.0028in" fo:margin-bottom="0in" style:contextual-spacing="false"/>
      <style:text-properties fo:font-size="2pt" style:font-size-asian="2pt"/>
    </style:style>
    <style:style style:name="P559" style:family="paragraph" style:parent-style-name="Text_20_body" style:master-page-name="Converted18">
      <style:paragraph-properties style:page-number="19"/>
      <style:text-properties fo:font-size="10pt" style:font-size-asian="10pt"/>
    </style:style>
    <style:style style:name="P560" style:family="paragraph" style:parent-style-name="Text_20_body">
      <style:paragraph-properties fo:margin-top="0.0209in" fo:margin-bottom="0in" style:contextual-spacing="false"/>
      <style:text-properties fo:font-size="10pt" style:font-size-asian="10pt"/>
    </style:style>
    <style:style style:name="P561" style:family="paragraph" style:parent-style-name="Standard">
      <style:paragraph-properties fo:margin-left="1.1402in" fo:margin-right="0in" fo:line-height="100%" fo:text-indent="0in" style:auto-text-indent="false"/>
    </style:style>
    <style:style style:name="P562" style:family="paragraph" style:parent-style-name="Text_20_body">
      <style:paragraph-properties fo:margin-top="0.0028in" fo:margin-bottom="0in" style:contextual-spacing="false"/>
      <style:text-properties fo:font-size="1.5pt" style:font-size-asian="1.5pt"/>
    </style:style>
    <style:style style:name="P563" style:family="paragraph" style:parent-style-name="Standard">
      <style:paragraph-properties fo:margin-left="2.5398in" fo:margin-right="0in" fo:line-height="0.1134in" fo:text-indent="0in" style:auto-text-indent="false"/>
    </style:style>
    <style:style style:name="P564" style:family="paragraph" style:parent-style-name="Text_20_body">
      <style:paragraph-properties fo:margin-top="0.0008in" fo:margin-bottom="0in" style:contextual-spacing="false"/>
      <style:text-properties fo:font-size="2pt" style:font-size-asian="2pt"/>
    </style:style>
    <style:style style:name="P565" style:family="paragraph" style:parent-style-name="Text_20_body">
      <style:paragraph-properties fo:margin-top="0.002in" fo:margin-bottom="0in" style:contextual-spacing="false"/>
      <style:text-properties fo:font-size="2pt" style:font-size-asian="2pt"/>
    </style:style>
    <style:style style:name="P566" style:family="paragraph" style:parent-style-name="Text_20_body">
      <style:paragraph-properties fo:margin-top="0.0319in" fo:margin-bottom="0in" style:contextual-spacing="false"/>
      <style:text-properties fo:font-size="10pt" style:font-size-asian="10pt"/>
    </style:style>
    <style:style style:name="P567" style:family="paragraph" style:parent-style-name="Text_20_body" style:master-page-name="Converted19">
      <style:paragraph-properties style:page-number="auto"/>
      <style:text-properties fo:font-size="9pt" style:font-size-asian="9pt"/>
    </style:style>
    <style:style style:name="P568" style:family="paragraph" style:parent-style-name="Text_20_body">
      <style:paragraph-properties fo:margin-top="0.1138in" fo:margin-bottom="0in" style:contextual-spacing="false"/>
      <style:text-properties fo:font-size="9pt" style:font-size-asian="9pt"/>
    </style:style>
    <style:style style:name="P569" style:family="paragraph" style:parent-style-name="Standard">
      <style:paragraph-properties fo:margin-left="0.2429in" fo:margin-right="0.7555in" fo:margin-top="0in" fo:margin-bottom="0in" style:contextual-spacing="false" fo:text-align="center" style:justify-single-word="false" fo:text-indent="0in" style:auto-text-indent="false"/>
    </style:style>
    <style:style style:name="P570" style:family="paragraph" style:parent-style-name="Text_20_body">
      <style:paragraph-properties fo:margin-top="0.048in" fo:margin-bottom="0in" style:contextual-spacing="false"/>
      <style:text-properties style:font-name="Times New Roman" fo:font-size="9pt" style:font-size-asian="9pt"/>
    </style:style>
    <style:style style:name="P571" style:family="paragraph" style:parent-style-name="Standard">
      <style:paragraph-properties fo:margin-left="4.0354in" fo:margin-right="0in" fo:margin-top="0in" fo:margin-bottom="0in" style:contextual-spacing="false" fo:text-align="left" style:justify-single-word="false" fo:text-indent="0in" style:auto-text-indent="false"/>
    </style:style>
    <style:style style:name="P572" style:family="paragraph" style:parent-style-name="Text_20_body">
      <style:paragraph-properties fo:margin-top="0.0846in" fo:margin-bottom="0in" style:contextual-spacing="false"/>
      <style:text-properties style:font-name="Times New Roman" fo:font-size="9pt" fo:font-style="italic" fo:font-weight="bold" style:font-size-asian="9pt" style:font-style-asian="italic" style:font-weight-asian="bold"/>
    </style:style>
    <style:style style:name="P573" style:family="paragraph" style:parent-style-name="Standard">
      <style:paragraph-properties fo:margin-left="1.0244in" fo:margin-right="1.5681in" fo:margin-top="0.0008in" fo:margin-bottom="0in" style:contextual-spacing="false" fo:line-height="103%" fo:text-align="justify" style:justify-single-word="false" fo:text-indent="0in" style:auto-text-indent="false"/>
    </style:style>
    <style:style style:name="P574" style:family="paragraph" style:parent-style-name="Text_20_body">
      <style:paragraph-properties fo:margin-top="0.0272in" fo:margin-bottom="0in" style:contextual-spacing="false"/>
      <style:text-properties style:font-name="Times New Roman" fo:font-size="9pt" fo:font-weight="bold" style:font-size-asian="9pt" style:font-weight-asian="bold"/>
    </style:style>
    <style:style style:name="P575" style:family="paragraph" style:parent-style-name="Standard">
      <style:paragraph-properties fo:margin-left="1.0244in" fo:margin-right="1.5689in" fo:margin-top="0in" fo:margin-bottom="0in" style:contextual-spacing="false" fo:line-height="103%" fo:text-align="justify" style:justify-single-word="false" fo:text-indent="0in" style:auto-text-indent="false"/>
    </style:style>
    <style:style style:name="P576" style:family="paragraph" style:parent-style-name="Text_20_body">
      <style:paragraph-properties fo:margin-top="0.1138in" fo:margin-bottom="0in" style:contextual-spacing="false"/>
      <style:text-properties style:font-name="Times New Roman" fo:font-size="9pt" fo:font-weight="bold" style:font-size-asian="9pt" style:font-weight-asian="bold"/>
    </style:style>
    <style:style style:name="P577" style:family="paragraph" style:parent-style-name="Standard">
      <style:paragraph-properties fo:margin-left="1.0244in" fo:margin-right="0in" fo:margin-top="0in" fo:margin-bottom="0in" style:contextual-spacing="false" fo:text-align="left" style:justify-single-word="false" fo:text-indent="0in" style:auto-text-indent="false"/>
    </style:style>
    <style:style style:name="P578" style:family="paragraph" style:parent-style-name="Text_20_body">
      <style:paragraph-properties fo:margin-top="0.028in" fo:margin-bottom="0in" style:contextual-spacing="false"/>
      <style:text-properties style:font-name="Times New Roman" fo:font-size="9pt" fo:font-weight="bold" style:font-size-asian="9pt" style:font-weight-asian="bold"/>
    </style:style>
    <style:style style:name="P579" style:family="paragraph" style:parent-style-name="Standard">
      <style:paragraph-properties fo:margin-left="1.0244in" fo:margin-right="1.5681in" fo:margin-top="0in" fo:margin-bottom="0in" style:contextual-spacing="false" fo:text-align="justify" style:justify-single-word="false" fo:text-indent="0in" style:auto-text-indent="false"/>
    </style:style>
    <style:style style:name="P580" style:family="paragraph" style:parent-style-name="Text_20_body">
      <style:paragraph-properties fo:margin-top="0.1327in" fo:margin-bottom="0in" style:contextual-spacing="false"/>
      <style:text-properties style:font-name="Times New Roman" fo:font-size="9pt" style:font-size-asian="9pt"/>
    </style:style>
    <style:style style:name="P581" style:family="paragraph" style:parent-style-name="Standard">
      <style:paragraph-properties fo:margin-left="1.0244in" fo:margin-right="1.5689in" fo:margin-top="0.0008in" fo:margin-bottom="0in" style:contextual-spacing="false" fo:text-align="justify" style:justify-single-word="false" fo:text-indent="0in" style:auto-text-indent="false"/>
    </style:style>
    <style:style style:name="P582" style:family="paragraph" style:parent-style-name="Text_20_body">
      <style:paragraph-properties fo:margin-top="0.1319in" fo:margin-bottom="0in" style:contextual-spacing="false"/>
      <style:text-properties style:font-name="Times New Roman" fo:font-size="9pt" style:font-size-asian="9pt"/>
    </style:style>
    <style:style style:name="P583" style:family="paragraph" style:parent-style-name="Standard">
      <style:paragraph-properties fo:margin-left="1.0244in" fo:margin-right="0in" fo:margin-top="0in" fo:margin-bottom="0in" style:contextual-spacing="false" fo:text-align="justify" style:justify-single-word="false" fo:text-indent="0in" style:auto-text-indent="false"/>
    </style:style>
    <style:style style:name="P584" style:family="paragraph" style:parent-style-name="Standard">
      <style:paragraph-properties fo:margin-left="0.2327in" fo:margin-right="0.7555in" fo:margin-top="0in" fo:margin-bottom="0in" style:contextual-spacing="false" fo:text-align="center" style:justify-single-word="false" fo:text-indent="0in" style:auto-text-indent="false"/>
    </style:style>
    <style:style style:name="P585" style:family="paragraph" style:parent-style-name="Text_20_body">
      <style:paragraph-properties fo:margin-top="0.0528in" fo:margin-bottom="0in" style:contextual-spacing="false"/>
      <style:text-properties style:font-name="Times New Roman" fo:font-size="10pt" style:font-size-asian="10pt"/>
    </style:style>
    <style:style style:name="P586" style:family="paragraph" style:parent-style-name="Standard">
      <style:paragraph-properties fo:margin-left="0.2335in" fo:margin-right="0.7555in" fo:margin-top="0.0063in" fo:margin-bottom="0in" style:contextual-spacing="false" fo:line-height="0.111in" fo:text-align="center" style:justify-single-word="false" fo:text-indent="0in" style:auto-text-indent="false"/>
    </style:style>
    <style:style style:name="P587" style:family="paragraph" style:parent-style-name="Standard">
      <style:paragraph-properties fo:margin-left="0.2335in" fo:margin-right="0.7555in" fo:margin-top="0in" fo:margin-bottom="0in" style:contextual-spacing="false" fo:line-height="0.111in" fo:text-align="center" style:justify-single-word="false" fo:text-indent="0in" style:auto-text-indent="false"/>
    </style:style>
    <style:style style:name="P588" style:family="paragraph" style:parent-style-name="Text_20_body" style:master-page-name="Converted20">
      <style:paragraph-properties style:page-number="auto"/>
      <style:text-properties style:font-name="Times New Roman" fo:font-size="10pt" fo:font-weight="bold" style:font-size-asian="10pt" style:font-weight-asian="bold"/>
    </style:style>
    <style:style style:name="P589" style:family="paragraph" style:parent-style-name="Text_20_body">
      <style:paragraph-properties fo:margin-top="0.1429in" fo:margin-bottom="0in" style:contextual-spacing="false"/>
      <style:text-properties style:font-name="Times New Roman" fo:font-size="10pt" fo:font-weight="bold" style:font-size-asian="10pt" style:font-weight-asian="bold"/>
    </style:style>
    <style:style style:name="P590" style:family="paragraph" style:parent-style-name="Standard">
      <style:paragraph-properties fo:margin-left="0.9736in" fo:margin-right="0in" fo:line-height="100%" fo:text-indent="0in" style:auto-text-indent="false"/>
    </style:style>
    <style:style style:name="P591" style:family="paragraph" style:parent-style-name="Standard">
      <style:paragraph-properties fo:margin-left="2.4626in" fo:margin-right="0in" fo:line-height="0.1193in" fo:text-indent="0in" style:auto-text-indent="false"/>
    </style:style>
    <style:style style:name="P592" style:family="paragraph" style:parent-style-name="Text_20_body">
      <style:paragraph-properties fo:margin-top="0.0016in" fo:margin-bottom="0in" style:contextual-spacing="false"/>
      <style:text-properties style:font-name="Times New Roman" fo:font-size="2.5pt" fo:font-weight="bold" style:font-size-asian="2.5pt" style:font-weight-asian="bold"/>
    </style:style>
    <style:style style:name="P593" style:family="paragraph" style:parent-style-name="Text_20_body">
      <style:paragraph-properties fo:margin-top="0.0028in" fo:margin-bottom="0in" style:contextual-spacing="false"/>
      <style:text-properties style:font-name="Times New Roman" fo:font-size="2.5pt" fo:font-weight="bold" style:font-size-asian="2.5pt" style:font-weight-asian="bold"/>
    </style:style>
    <style:style style:name="P594" style:family="paragraph" style:parent-style-name="Text_20_body">
      <style:paragraph-properties fo:margin-top="0.0665in" fo:margin-bottom="0in" style:contextual-spacing="false"/>
      <style:text-properties style:font-name="Times New Roman" fo:font-size="10pt" fo:font-weight="bold" style:font-size-asian="10pt" style:font-weight-asian="bold"/>
    </style:style>
    <style:style style:name="P595" style:family="paragraph" style:parent-style-name="Text_20_body" style:master-page-name="Converted21">
      <style:paragraph-properties style:page-number="auto"/>
      <style:text-properties style:font-name="Times New Roman" fo:font-size="9.5pt" fo:font-weight="bold" style:font-size-asian="9.5pt" style:font-weight-asian="bold"/>
    </style:style>
    <style:style style:name="P596" style:family="paragraph" style:parent-style-name="Text_20_body">
      <style:paragraph-properties fo:margin-top="0.1335in" fo:margin-bottom="0in" style:contextual-spacing="false"/>
      <style:text-properties style:font-name="Times New Roman" fo:font-size="9.5pt" fo:font-weight="bold" style:font-size-asian="9.5pt" style:font-weight-asian="bold"/>
    </style:style>
    <style:style style:name="P597" style:family="paragraph" style:parent-style-name="Standard">
      <style:paragraph-properties fo:margin-left="1.3374in" fo:margin-right="0in" fo:margin-top="0in" fo:margin-bottom="0in" style:contextual-spacing="false" fo:text-align="left" style:justify-single-word="false" fo:text-indent="0in" style:auto-text-indent="false"/>
    </style:style>
    <style:style style:name="P598" style:family="paragraph" style:parent-style-name="Text_20_body">
      <style:text-properties style:font-name="Verdana" fo:font-size="8.5pt" fo:font-weight="bold" style:font-size-asian="8.5pt" style:font-weight-asian="bold"/>
    </style:style>
    <style:style style:name="P599" style:family="paragraph" style:parent-style-name="Text_20_body">
      <style:paragraph-properties fo:margin-top="0.1346in" fo:margin-bottom="0in" style:contextual-spacing="false"/>
      <style:text-properties style:font-name="Verdana" fo:font-size="8.5pt" fo:font-weight="bold" style:font-size-asian="8.5pt" style:font-weight-asian="bold"/>
    </style:style>
    <style:style style:name="P600" style:family="paragraph" style:parent-style-name="Heading_20_9">
      <style:paragraph-properties fo:margin-left="3.2472in" fo:margin-right="1.8339in" fo:line-height="99%">
        <style:tab-stops>
          <style:tab-stop style:position="3.5701in"/>
          <style:tab-stop style:position="4.4508in"/>
          <style:tab-stop style:position="4.8701in"/>
          <style:tab-stop style:position="5.8618in"/>
        </style:tab-stops>
      </style:paragraph-properties>
    </style:style>
    <style:style style:name="P601" style:family="paragraph" style:parent-style-name="Standard">
      <style:paragraph-properties fo:margin-left="3.2472in" fo:margin-right="1.8335in" fo:margin-top="0in" fo:margin-bottom="0in" style:contextual-spacing="false" fo:line-height="99%" fo:text-align="justify" style:justify-single-word="false" fo:text-indent="-0.0008in" style:auto-text-indent="false"/>
    </style:style>
    <style:style style:name="P602" style:family="paragraph" style:parent-style-name="Text_20_body">
      <style:paragraph-properties fo:margin-top="0.1417in" fo:margin-bottom="0in" style:contextual-spacing="false"/>
      <style:text-properties style:font-name="Verdana" fo:font-size="8.5pt" style:font-size-asian="8.5pt"/>
    </style:style>
    <style:style style:name="P603" style:family="paragraph" style:parent-style-name="Heading_20_8">
      <style:paragraph-properties fo:margin-left="3.2484in" fo:margin-right="0in" fo:margin-top="0.0008in" fo:margin-bottom="0in" style:contextual-spacing="false" fo:text-align="left" style:justify-single-word="false"/>
      <style:text-properties fo:letter-spacing="-0.0016in"/>
    </style:style>
    <style:style style:name="P604" style:family="paragraph" style:parent-style-name="Text_20_body">
      <style:paragraph-properties fo:margin-top="0.1417in" fo:margin-bottom="0in" style:contextual-spacing="false"/>
      <style:text-properties style:font-name="Verdana" fo:font-size="8.5pt" fo:font-weight="bold" style:font-size-asian="8.5pt" style:font-weight-asian="bold"/>
    </style:style>
    <style:style style:name="P605" style:family="paragraph" style:parent-style-name="Standard">
      <style:paragraph-properties fo:margin-left="1.339in" fo:margin-right="1.8319in" fo:margin-top="0in" fo:margin-bottom="0in" style:contextual-spacing="false" fo:line-height="99%" fo:text-align="justify" style:justify-single-word="false" fo:text-indent="0.5354in" style:auto-text-indent="false"/>
    </style:style>
    <style:style style:name="P606" style:family="paragraph" style:parent-style-name="Text_20_body">
      <style:text-properties style:font-name="Verdana" fo:font-size="8.5pt" style:font-size-asian="8.5pt"/>
    </style:style>
    <style:style style:name="P607" style:family="paragraph" style:parent-style-name="Standard">
      <style:paragraph-properties fo:margin-left="1.8756in" fo:margin-right="0in" fo:margin-top="0in" fo:margin-bottom="0in" style:contextual-spacing="false" fo:text-align="left" style:justify-single-word="false" fo:text-indent="0in" style:auto-text-indent="false"/>
    </style:style>
    <style:style style:name="P608" style:family="paragraph" style:parent-style-name="Text_20_body">
      <style:paragraph-properties fo:margin-top="0.1402in" fo:margin-bottom="0in" style:contextual-spacing="false"/>
      <style:text-properties style:font-name="Verdana" fo:font-size="8.5pt" style:font-size-asian="8.5pt"/>
    </style:style>
    <style:style style:name="P609" style:family="paragraph" style:parent-style-name="Standard">
      <style:paragraph-properties fo:margin-left="0.248in" fo:margin-right="0.7555in" fo:margin-top="0in" fo:margin-bottom="0in" style:contextual-spacing="false" fo:text-align="center" style:justify-single-word="false" fo:text-indent="0in" style:auto-text-indent="false"/>
    </style:style>
    <style:style style:name="P610" style:family="paragraph" style:parent-style-name="Text_20_body">
      <style:paragraph-properties fo:margin-top="0.1165in" fo:margin-bottom="0in" style:contextual-spacing="false"/>
      <style:text-properties style:font-name="Verdana" fo:font-size="8.5pt" style:font-size-asian="8.5pt"/>
    </style:style>
    <style:style style:name="P611" style:family="paragraph" style:parent-style-name="Heading_20_8">
      <style:paragraph-properties fo:margin-left="0.2484in" fo:margin-right="0.7555in" fo:line-height="0.1429in"/>
    </style:style>
    <style:style style:name="P612" style:family="paragraph" style:parent-style-name="Heading_20_9">
      <style:paragraph-properties fo:margin-left="0.248in" fo:margin-right="0.7555in" fo:margin-top="0in" fo:margin-bottom="0in" style:contextual-spacing="false" fo:line-height="0.1429in" fo:text-align="center" style:justify-single-word="false"/>
    </style:style>
    <style:style style:name="P613" style:family="paragraph" style:parent-style-name="Text_20_body" style:master-page-name="Converted22">
      <style:paragraph-properties style:page-number="auto"/>
      <style:text-properties style:font-name="Verdana" fo:font-size="9.5pt" fo:font-weight="bold" style:font-size-asian="9.5pt" style:font-weight-asian="bold"/>
    </style:style>
    <style:style style:name="P614" style:family="paragraph" style:parent-style-name="Text_20_body">
      <style:paragraph-properties fo:margin-top="0.1264in" fo:margin-bottom="0in" style:contextual-spacing="false"/>
      <style:text-properties style:font-name="Verdana" fo:font-size="9.5pt" fo:font-weight="bold" style:font-size-asian="9.5pt" style:font-weight-asian="bold"/>
    </style:style>
    <style:style style:name="P615" style:family="paragraph" style:parent-style-name="Standard">
      <style:paragraph-properties fo:margin-left="1.4543in" fo:margin-right="0in" fo:margin-top="0in" fo:margin-bottom="0in" style:contextual-spacing="false" fo:text-align="left" style:justify-single-word="false" fo:text-indent="0in" style:auto-text-indent="false"/>
    </style:style>
    <style:style style:name="P616" style:family="paragraph" style:parent-style-name="Text_20_body">
      <style:text-properties style:font-name="Verdana" fo:font-weight="bold" style:font-weight-asian="bold"/>
    </style:style>
    <style:style style:name="P617" style:family="paragraph" style:parent-style-name="Text_20_body">
      <style:paragraph-properties fo:margin-top="0.0181in" fo:margin-bottom="0in" style:contextual-spacing="false"/>
      <style:text-properties style:font-name="Verdana" fo:font-weight="bold" style:font-weight-asian="bold"/>
    </style:style>
    <style:style style:name="P618" style:family="paragraph" style:parent-style-name="Standard">
      <style:paragraph-properties fo:margin-left="3.3484in" fo:margin-right="1.7555in" fo:margin-top="0in" fo:margin-bottom="0in" style:contextual-spacing="false" fo:line-height="104%" fo:text-align="left" style:justify-single-word="false" fo:text-indent="0in" style:auto-text-indent="false">
        <style:tab-stops>
          <style:tab-stop style:position="3.6689in"/>
          <style:tab-stop style:position="4.5417in"/>
          <style:tab-stop style:position="4.9575in"/>
          <style:tab-stop style:position="5.9417in"/>
        </style:tab-stops>
      </style:paragraph-properties>
    </style:style>
    <style:style style:name="P619" style:family="paragraph" style:parent-style-name="Text_20_body">
      <style:paragraph-properties fo:margin-left="3.3484in" fo:margin-right="1.7547in" fo:margin-top="0.0008in" fo:margin-bottom="0in" style:contextual-spacing="false" fo:line-height="105%" fo:text-align="justify" style:justify-single-word="false" fo:text-indent="-0.0008in" style:auto-text-indent="false"/>
    </style:style>
    <style:style style:name="P620" style:family="paragraph" style:parent-style-name="Text_20_body">
      <style:text-properties style:font-name="Verdana"/>
    </style:style>
    <style:style style:name="P621" style:family="paragraph" style:parent-style-name="Text_20_body">
      <style:paragraph-properties fo:margin-top="0.0118in" fo:margin-bottom="0in" style:contextual-spacing="false"/>
      <style:text-properties style:font-name="Verdana"/>
    </style:style>
    <style:style style:name="P622" style:family="paragraph" style:parent-style-name="Standard">
      <style:paragraph-properties fo:margin-left="3.3492in" fo:margin-right="0in" fo:margin-top="0in" fo:margin-bottom="0in" style:contextual-spacing="false" fo:text-align="left" style:justify-single-word="false" fo:text-indent="0in" style:auto-text-indent="false"/>
    </style:style>
    <style:style style:name="P623" style:family="paragraph" style:parent-style-name="Text_20_body">
      <style:paragraph-properties fo:margin-top="0.0189in" fo:margin-bottom="0in" style:contextual-spacing="false"/>
      <style:text-properties style:font-name="Verdana" fo:font-weight="bold" style:font-weight-asian="bold"/>
    </style:style>
    <style:style style:name="P624" style:family="paragraph" style:parent-style-name="Standard">
      <style:paragraph-properties fo:margin-left="1.4555in" fo:margin-right="1.7299in" fo:margin-top="0in" fo:margin-bottom="0in" style:contextual-spacing="false" fo:line-height="105%" fo:text-align="left" style:justify-single-word="false" fo:text-indent="0.398in" style:auto-text-indent="false"/>
    </style:style>
    <style:style style:name="P625" style:family="paragraph" style:parent-style-name="Text_20_body">
      <style:text-properties style:font-name="Verdana" fo:font-style="italic" style:font-style-asian="italic"/>
    </style:style>
    <style:style style:name="P626" style:family="paragraph" style:parent-style-name="Text_20_body">
      <style:paragraph-properties fo:margin-top="0.0181in" fo:margin-bottom="0in" style:contextual-spacing="false"/>
      <style:text-properties style:font-name="Verdana" fo:font-style="italic" style:font-style-asian="italic"/>
    </style:style>
    <style:style style:name="P627" style:family="paragraph" style:parent-style-name="Text_20_body">
      <style:paragraph-properties fo:margin-left="0.4465in" fo:margin-right="0.7555in" fo:text-align="center" style:justify-single-word="false"/>
    </style:style>
    <style:style style:name="P628" style:family="paragraph" style:parent-style-name="Text_20_body">
      <style:paragraph-properties fo:margin-top="0.0071in" fo:margin-bottom="0in" style:contextual-spacing="false"/>
      <style:text-properties style:font-name="Verdana"/>
    </style:style>
    <style:style style:name="P629" style:family="paragraph" style:parent-style-name="Standard">
      <style:paragraph-properties fo:margin-left="0.4453in" fo:margin-right="0.7555in" fo:margin-top="0.0008in" fo:margin-bottom="0in" style:contextual-spacing="false" fo:text-align="center" style:justify-single-word="false" fo:text-indent="0in" style:auto-text-indent="false"/>
    </style:style>
    <style:style style:name="P630" style:family="paragraph" style:parent-style-name="Standard">
      <style:paragraph-properties fo:margin-left="0.4417in" fo:margin-right="0.7555in" fo:margin-top="0.0055in" fo:margin-bottom="0in" style:contextual-spacing="false" fo:text-align="center" style:justify-single-word="false" fo:text-indent="0in" style:auto-text-indent="false"/>
    </style:style>
    <style:style style:name="P631" style:family="paragraph" style:parent-style-name="Text_20_body">
      <style:text-properties style:font-name="Verdana" fo:font-size="10pt" fo:font-weight="bold" style:font-size-asian="10pt" style:font-weight-asian="bold"/>
    </style:style>
    <style:style style:name="P632" style:family="paragraph" style:parent-style-name="Text_20_body">
      <style:paragraph-properties fo:margin-top="0.1028in" fo:margin-bottom="0in" style:contextual-spacing="false"/>
      <style:text-properties style:font-name="Verdana" fo:font-size="10pt" fo:font-weight="bold" style:font-size-asian="10pt" style:font-weight-asian="bold"/>
    </style:style>
    <style:style style:name="P633" style:family="paragraph" style:parent-style-name="Text_20_body" style:master-page-name="Converted23">
      <style:paragraph-properties fo:margin-top="0.1165in" fo:margin-bottom="0in" style:contextual-spacing="false" style:page-number="auto"/>
      <style:text-properties style:font-name="Verdana" fo:font-size="11pt" fo:font-weight="bold" style:font-size-asian="11pt" style:font-weight-asian="bold"/>
    </style:style>
    <style:style style:name="P634" style:family="paragraph" style:parent-style-name="Heading_20_5">
      <style:paragraph-properties fo:margin-left="2.2555in" fo:margin-right="0in" fo:line-height="100%"/>
    </style:style>
    <style:style style:name="P635" style:family="paragraph" style:parent-style-name="Text_20_body">
      <style:text-properties style:font-name="Source Sans Pro" fo:font-size="11pt" fo:font-weight="bold" style:font-size-asian="11pt" style:font-weight-asian="bold"/>
    </style:style>
    <style:style style:name="P636" style:family="paragraph" style:parent-style-name="Text_20_body">
      <style:paragraph-properties fo:margin-top="0.1445in" fo:margin-bottom="0in" style:contextual-spacing="false"/>
      <style:text-properties style:font-name="Source Sans Pro" fo:font-size="11pt" fo:font-weight="bold" style:font-size-asian="11pt" style:font-weight-asian="bold"/>
    </style:style>
    <style:style style:name="P637" style:family="paragraph" style:parent-style-name="Standard">
      <style:paragraph-properties fo:margin-left="1.461in" fo:margin-right="0in" fo:margin-top="0.0008in" fo:margin-bottom="0in" style:contextual-spacing="false" fo:text-align="left" style:justify-single-word="false" fo:text-indent="0in" style:auto-text-indent="false"/>
    </style:style>
    <style:style style:name="P638" style:family="paragraph" style:parent-style-name="Text_20_body">
      <style:paragraph-properties fo:margin-top="0.0035in" fo:margin-bottom="0in" style:contextual-spacing="false"/>
      <style:text-properties style:font-name="Verdana" fo:font-size="8.5pt" fo:font-weight="bold" style:font-size-asian="8.5pt" style:font-weight-asian="bold"/>
    </style:style>
    <style:style style:name="P639" style:family="paragraph" style:parent-style-name="Heading_20_8">
      <style:paragraph-properties fo:margin-left="3.3528in" fo:margin-right="1.8965in" fo:line-height="101%" fo:text-align="justify" style:justify-single-word="false"/>
    </style:style>
    <style:style style:name="P640" style:family="paragraph" style:parent-style-name="Text_20_body">
      <style:paragraph-properties fo:margin-top="0.0028in" fo:margin-bottom="0in" style:contextual-spacing="false"/>
      <style:text-properties style:font-name="Verdana" fo:font-size="8.5pt" fo:font-weight="bold" style:font-size-asian="8.5pt" style:font-weight-asian="bold"/>
    </style:style>
    <style:style style:name="P641" style:family="paragraph" style:parent-style-name="Standard">
      <style:paragraph-properties fo:margin-left="3.3807in" fo:margin-right="0in" fo:margin-top="0in" fo:margin-bottom="0in" style:contextual-spacing="false" fo:text-align="justify" style:justify-single-word="false" fo:text-indent="0in" style:auto-text-indent="false"/>
    </style:style>
    <style:style style:name="P642" style:family="paragraph" style:parent-style-name="Standard">
      <style:paragraph-properties fo:margin-left="3.3807in" fo:margin-right="1.8965in" fo:margin-top="0.002in" fo:margin-bottom="0in" style:contextual-spacing="false" fo:line-height="101%" fo:text-align="justify" style:justify-single-word="false" fo:text-indent="0in" style:auto-text-indent="false"/>
    </style:style>
    <style:style style:name="P643" style:family="paragraph" style:parent-style-name="Heading_20_8">
      <style:paragraph-properties fo:margin-left="0.3028in" fo:margin-right="0.7555in" fo:margin-top="0.1181in" fo:margin-bottom="0in" style:contextual-spacing="false"/>
      <style:text-properties fo:letter-spacing="-0.0016in"/>
    </style:style>
    <style:style style:name="P644" style:family="paragraph" style:parent-style-name="Standard">
      <style:paragraph-properties fo:margin-left="1.461in" fo:margin-right="1.8953in" fo:margin-top="0in" fo:margin-bottom="0in" style:contextual-spacing="false" fo:line-height="101%" fo:text-align="justify" style:justify-single-word="false" fo:text-indent="1.9193in" style:auto-text-indent="false"/>
    </style:style>
    <style:style style:name="P645" style:family="paragraph" style:parent-style-name="Standard">
      <style:paragraph-properties fo:margin-left="1.461in" fo:margin-right="1.7555in" fo:margin-top="0.1398in" fo:margin-bottom="0in" style:contextual-spacing="false" fo:line-height="101%" fo:text-align="left" style:justify-single-word="false" fo:text-indent="1.9189in" style:auto-text-indent="false"/>
    </style:style>
    <style:style style:name="P646" style:family="paragraph" style:parent-style-name="Text_20_body">
      <style:paragraph-properties fo:margin-top="0.0047in" fo:margin-bottom="0in" style:contextual-spacing="false"/>
      <style:text-properties style:font-name="Verdana" fo:font-size="8.5pt" style:font-size-asian="8.5pt"/>
    </style:style>
    <style:style style:name="P647" style:family="paragraph" style:parent-style-name="Standard">
      <style:paragraph-properties fo:margin-left="0.0102in" fo:margin-right="0.7555in" fo:margin-top="0in" fo:margin-bottom="0in" style:contextual-spacing="false" fo:text-align="center" style:justify-single-word="false" fo:text-indent="0in" style:auto-text-indent="false"/>
    </style:style>
    <style:style style:name="P648" style:family="paragraph" style:parent-style-name="Text_20_body">
      <style:paragraph-properties fo:margin-top="0.0902in" fo:margin-bottom="0in" style:contextual-spacing="false"/>
      <style:text-properties style:font-name="Verdana" fo:font-size="8.5pt" style:font-size-asian="8.5pt"/>
    </style:style>
    <style:style style:name="P649" style:family="paragraph" style:parent-style-name="Heading_20_8">
      <style:paragraph-properties fo:margin-left="0.011in" fo:margin-right="0.7555in"/>
    </style:style>
    <style:style style:name="P650" style:family="paragraph" style:parent-style-name="Heading_20_9">
      <style:paragraph-properties fo:margin-left="0.0102in" fo:margin-right="0.7555in" fo:margin-top="0.002in" fo:margin-bottom="0in" style:contextual-spacing="false" fo:text-align="center" style:justify-single-word="false"/>
    </style:style>
    <style:style style:name="P651" style:family="paragraph" style:parent-style-name="Text_20_body" style:master-page-name="Converted24">
      <style:paragraph-properties style:page-number="auto"/>
      <style:text-properties style:font-name="Verdana" fo:font-size="10pt" fo:font-weight="bold" style:font-size-asian="10pt" style:font-weight-asian="bold"/>
    </style:style>
    <style:style style:name="P652" style:family="paragraph" style:parent-style-name="Text_20_body">
      <style:paragraph-properties fo:margin-top="0.0681in" fo:margin-bottom="0in" style:contextual-spacing="false"/>
      <style:text-properties style:font-name="Verdana" fo:font-size="10pt" fo:font-weight="bold" style:font-size-asian="10pt" style:font-weight-asian="bold"/>
    </style:style>
    <style:style style:name="P653" style:family="paragraph" style:parent-style-name="Standard">
      <style:paragraph-properties fo:margin-left="2.1555in" fo:margin-right="0in" fo:line-height="0.1453in" fo:text-indent="0in" style:auto-text-indent="false"/>
    </style:style>
    <style:style style:name="P654" style:family="paragraph" style:parent-style-name="Text_20_body">
      <style:paragraph-properties fo:margin-top="0.0717in" fo:margin-bottom="0in" style:contextual-spacing="false"/>
      <style:text-properties style:font-name="Verdana" fo:font-size="10pt" fo:font-weight="bold" style:font-size-asian="10pt" style:font-weight-asian="bold"/>
    </style:style>
    <style:style style:name="P655" style:family="paragraph" style:parent-style-name="Table_20_Paragraph">
      <style:paragraph-properties fo:margin-top="0.0063in" fo:margin-bottom="0in" style:contextual-spacing="false"/>
      <style:text-properties style:font-name="Verdana" fo:font-size="3.5pt" fo:font-weight="bold" style:font-size-asian="3.5pt" style:font-weight-asian="bold"/>
    </style:style>
    <style:style style:name="P656" style:family="paragraph" style:parent-style-name="Table_20_Paragraph">
      <style:paragraph-properties fo:margin-left="0.0252in" fo:margin-right="-0.0402in" fo:line-height="0.0626in"/>
    </style:style>
    <style:style style:name="P657" style:family="paragraph" style:parent-style-name="Table_20_Paragraph">
      <style:paragraph-properties fo:margin-top="0.0055in" fo:margin-bottom="0in" style:contextual-spacing="false"/>
      <style:text-properties style:font-name="Verdana" fo:font-size="4.5pt" fo:font-weight="bold" style:font-size-asian="4.5pt" style:font-weight-asian="bold"/>
    </style:style>
    <style:style style:name="P658" style:family="paragraph" style:parent-style-name="Table_20_Paragraph">
      <style:paragraph-properties fo:margin-left="0.3217in" fo:margin-right="0in" fo:line-height="0.0465in"/>
    </style:style>
    <style:style style:name="P659" style:family="paragraph" style:parent-style-name="Table_20_Paragraph">
      <style:paragraph-properties fo:margin-left="0.2535in" fo:margin-right="0in" fo:line-height="0.0465in"/>
    </style:style>
    <style:style style:name="P660" style:family="paragraph" style:parent-style-name="Table_20_Paragraph">
      <style:paragraph-properties fo:margin-top="0.0071in" fo:margin-bottom="0in" style:contextual-spacing="false"/>
      <style:text-properties style:font-name="Verdana" fo:font-size="4.5pt" fo:font-weight="bold" style:font-size-asian="4.5pt" style:font-weight-asian="bold"/>
    </style:style>
    <style:style style:name="P661" style:family="paragraph" style:parent-style-name="Table_20_Paragraph">
      <style:paragraph-properties fo:margin-left="0.048in" fo:margin-right="-0.0102in" fo:line-height="0.0437in"/>
    </style:style>
    <style:style style:name="P662" style:family="paragraph" style:parent-style-name="Table_20_Paragraph">
      <style:paragraph-properties fo:margin-top="0in" fo:margin-bottom="0.0008in" style:contextual-spacing="false"/>
      <style:text-properties style:font-name="Verdana" fo:font-size="4pt" fo:font-weight="bold" style:font-size-asian="4pt" style:font-weight-asian="bold"/>
    </style:style>
    <style:style style:name="P663" style:family="paragraph" style:parent-style-name="Table_20_Paragraph">
      <style:paragraph-properties fo:margin-left="0.0547in" fo:margin-right="0in" fo:line-height="0.0717in"/>
    </style:style>
    <style:style style:name="P664" style:family="paragraph" style:parent-style-name="Table_20_Paragraph">
      <style:paragraph-properties fo:margin-top="0.0035in" fo:margin-bottom="0in" style:contextual-spacing="false"/>
      <style:text-properties style:font-name="Verdana" fo:font-size="2.5pt" fo:font-weight="bold" style:font-size-asian="2.5pt" style:font-weight-asian="bold"/>
    </style:style>
    <style:style style:name="P665" style:family="paragraph" style:parent-style-name="Table_20_Paragraph">
      <style:paragraph-properties fo:margin-left="0.111in" fo:margin-right="0in" fo:line-height="0.1209in"/>
    </style:style>
    <style:style style:name="P666" style:family="paragraph" style:parent-style-name="Table_20_Paragraph">
      <style:paragraph-properties fo:margin-left="0.0445in" fo:margin-right="-0.0102in" fo:line-height="0.0465in"/>
    </style:style>
    <style:style style:name="P667" style:family="paragraph" style:parent-style-name="Table_20_Paragraph">
      <style:paragraph-properties fo:margin-left="0.061in" fo:margin-right="0in" fo:line-height="0.1193in"/>
    </style:style>
    <style:style style:name="P668" style:family="paragraph" style:parent-style-name="Table_20_Paragraph">
      <style:paragraph-properties fo:margin-left="0.1307in" fo:margin-right="0in" fo:line-height="0.0626in"/>
    </style:style>
    <style:style style:name="P669" style:family="paragraph" style:parent-style-name="Table_20_Paragraph">
      <style:paragraph-properties fo:margin-top="0.0075in" fo:margin-bottom="0in" style:contextual-spacing="false"/>
      <style:text-properties style:font-name="Verdana" fo:font-size="6.5pt" fo:font-weight="bold" style:font-size-asian="6.5pt" style:font-weight-asian="bold"/>
    </style:style>
    <style:style style:name="P670" style:family="paragraph" style:parent-style-name="Table_20_Paragraph">
      <style:paragraph-properties fo:margin-left="0.0547in" fo:margin-right="0in" fo:line-height="0.0465in"/>
    </style:style>
    <style:style style:name="P671" style:family="paragraph" style:parent-style-name="Table_20_Paragraph">
      <style:paragraph-properties fo:margin-left="0.1673in" fo:margin-right="0in" fo:line-height="0.122in"/>
    </style:style>
    <style:style style:name="P672" style:family="paragraph" style:parent-style-name="Table_20_Paragraph">
      <style:paragraph-properties fo:margin-left="0.1819in" fo:margin-right="0in" fo:line-height="0.1327in"/>
    </style:style>
    <style:style style:name="P673" style:family="paragraph" style:parent-style-name="Table_20_Paragraph">
      <style:paragraph-properties fo:margin-top="0.0008in" fo:margin-bottom="0.0008in" style:contextual-spacing="false"/>
      <style:text-properties style:font-name="Verdana" fo:font-size="6pt" fo:font-weight="bold" style:font-size-asian="6pt" style:font-weight-asian="bold"/>
    </style:style>
    <style:style style:name="P674" style:family="paragraph" style:parent-style-name="Table_20_Paragraph">
      <style:paragraph-properties fo:margin-left="0.0374in" fo:margin-right="-0.0201in" fo:line-height="0.0547in"/>
    </style:style>
    <style:style style:name="P675" style:family="paragraph" style:parent-style-name="Table_20_Paragraph">
      <style:paragraph-properties fo:margin-left="0.0846in" fo:margin-right="0in" fo:line-height="0.0465in"/>
    </style:style>
    <style:style style:name="P676" style:family="paragraph" style:parent-style-name="Table_20_Paragraph">
      <style:text-properties style:font-name="Verdana" fo:font-size="7pt" fo:font-weight="bold" style:font-size-asian="7pt" style:font-weight-asian="bold"/>
    </style:style>
    <style:style style:name="P677" style:family="paragraph" style:parent-style-name="Table_20_Paragraph">
      <style:paragraph-properties fo:margin-left="0.2063in" fo:margin-right="0in" fo:line-height="0.0437in"/>
    </style:style>
    <style:style style:name="P678" style:family="paragraph" style:parent-style-name="Table_20_Paragraph">
      <style:paragraph-properties fo:margin-top="0.0075in" fo:margin-bottom="0in" style:contextual-spacing="false"/>
      <style:text-properties style:font-name="Verdana" fo:font-size="3.5pt" fo:font-weight="bold" style:font-size-asian="3.5pt" style:font-weight-asian="bold"/>
    </style:style>
    <style:style style:name="P679" style:family="paragraph" style:parent-style-name="Table_20_Paragraph">
      <style:paragraph-properties fo:margin-left="0.102in" fo:margin-right="0in" fo:line-height="0.1354in"/>
    </style:style>
    <style:style style:name="P680" style:family="paragraph" style:parent-style-name="Table_20_Paragraph">
      <style:paragraph-properties fo:margin-top="0.0075in" fo:margin-bottom="0in" style:contextual-spacing="false"/>
      <style:text-properties style:font-name="Verdana" fo:font-size="7pt" fo:font-weight="bold" style:font-size-asian="7pt" style:font-weight-asian="bold"/>
    </style:style>
    <style:style style:name="P681" style:family="paragraph" style:parent-style-name="Table_20_Paragraph">
      <style:paragraph-properties fo:margin-left="0.2134in" fo:margin-right="0in" fo:line-height="0.0138in"/>
    </style:style>
    <style:style style:name="P682" style:family="paragraph" style:parent-style-name="Table_20_Paragraph">
      <style:paragraph-properties fo:margin-top="0.0063in" fo:margin-bottom="0in" style:contextual-spacing="false"/>
      <style:text-properties style:font-name="Verdana" fo:font-size="6.5pt" fo:font-weight="bold" style:font-size-asian="6.5pt" style:font-weight-asian="bold"/>
    </style:style>
    <style:style style:name="P683" style:family="paragraph" style:parent-style-name="Table_20_Paragraph">
      <style:paragraph-properties fo:margin-left="0.0862in" fo:margin-right="0in" fo:line-height="0.0547in"/>
    </style:style>
    <style:style style:name="P684" style:family="paragraph" style:parent-style-name="Table_20_Paragraph">
      <style:paragraph-properties fo:margin-top="0.0047in" fo:margin-bottom="0in" style:contextual-spacing="false"/>
      <style:text-properties style:font-name="Verdana" fo:font-size="9pt" fo:font-weight="bold" style:font-size-asian="9pt" style:font-weight-asian="bold"/>
    </style:style>
    <style:style style:name="P685" style:family="paragraph" style:parent-style-name="Table_20_Paragraph">
      <style:paragraph-properties fo:margin-left="0.0516in" fo:margin-right="0in" fo:line-height="0.0465in"/>
    </style:style>
    <style:style style:name="P686" style:family="paragraph" style:parent-style-name="Table_20_Paragraph">
      <style:paragraph-properties fo:margin-left="0.15in" fo:margin-right="0in" fo:line-height="0.1217in"/>
    </style:style>
    <style:style style:name="P687" style:family="paragraph" style:parent-style-name="Table_20_Paragraph">
      <style:paragraph-properties fo:margin-top="0.0008in" fo:margin-bottom="0in" style:contextual-spacing="false"/>
      <style:text-properties style:font-name="Verdana" fo:font-size="2.5pt" fo:font-weight="bold" style:font-size-asian="2.5pt" style:font-weight-asian="bold"/>
    </style:style>
    <style:style style:name="P688" style:family="paragraph" style:parent-style-name="Table_20_Paragraph">
      <style:paragraph-properties fo:margin-left="0.1425in" fo:margin-right="0in"/>
    </style:style>
    <style:style style:name="P689" style:family="paragraph" style:parent-style-name="Table_20_Paragraph">
      <style:paragraph-properties fo:margin-top="0.0035in" fo:margin-bottom="0in" style:contextual-spacing="false"/>
      <style:text-properties style:font-name="Verdana" fo:font-size="9pt" fo:font-weight="bold" style:font-size-asian="9pt" style:font-weight-asian="bold"/>
    </style:style>
    <style:style style:name="P690" style:family="paragraph" style:parent-style-name="Table_20_Paragraph">
      <style:paragraph-properties fo:margin-left="0.0339in" fo:margin-right="0in" fo:line-height="0.0547in"/>
    </style:style>
    <style:style style:name="P691" style:family="paragraph" style:parent-style-name="Table_20_Paragraph">
      <style:paragraph-properties fo:margin-top="0.0016in" fo:margin-bottom="0in" style:contextual-spacing="false"/>
      <style:text-properties style:font-name="Verdana" fo:font-size="10pt" fo:font-weight="bold" style:font-size-asian="10pt" style:font-weight-asian="bold"/>
    </style:style>
    <style:style style:name="P692" style:family="paragraph" style:parent-style-name="Table_20_Paragraph">
      <style:paragraph-properties fo:margin-top="0.0028in" fo:margin-bottom="0in" style:contextual-spacing="false"/>
      <style:text-properties style:font-name="Verdana" fo:font-size="10pt" fo:font-weight="bold" style:font-size-asian="10pt" style:font-weight-asian="bold"/>
    </style:style>
    <style:style style:name="P693" style:family="paragraph" style:parent-style-name="Table_20_Paragraph">
      <style:paragraph-properties fo:margin-left="0.2083in" fo:margin-right="0in" fo:line-height="0.0453in"/>
    </style:style>
    <style:style style:name="P694" style:family="paragraph" style:parent-style-name="Table_20_Paragraph">
      <style:paragraph-properties fo:margin-left="0.278in" fo:margin-right="0in" fo:line-height="0.0437in"/>
    </style:style>
    <style:style style:name="P695" style:family="paragraph" style:parent-style-name="Table_20_Paragraph">
      <style:paragraph-properties fo:margin-left="0.0417in" fo:margin-right="0in" fo:line-height="0.0547in"/>
    </style:style>
    <style:style style:name="P696" style:family="paragraph" style:parent-style-name="Table_20_Paragraph">
      <style:text-properties style:font-name="Verdana" fo:font-size="10pt" fo:font-weight="bold" style:font-size-asian="10pt" style:font-weight-asian="bold"/>
    </style:style>
    <style:style style:name="P697" style:family="paragraph" style:parent-style-name="Table_20_Paragraph">
      <style:text-properties style:font-name="Verdana" fo:font-size="6pt" fo:font-weight="bold" style:font-size-asian="6pt" style:font-weight-asian="bold"/>
    </style:style>
    <style:style style:name="P698" style:family="paragraph" style:parent-style-name="Table_20_Paragraph">
      <style:paragraph-properties fo:margin-top="0.0035in" fo:margin-bottom="0.0008in" style:contextual-spacing="false"/>
      <style:text-properties style:font-name="Verdana" fo:font-size="3.5pt" fo:font-weight="bold" style:font-size-asian="3.5pt" style:font-weight-asian="bold"/>
    </style:style>
    <style:style style:name="P699" style:family="paragraph" style:parent-style-name="Table_20_Paragraph">
      <style:paragraph-properties fo:margin-left="0.1425in" fo:margin-right="0in" fo:line-height="0.122in"/>
    </style:style>
    <style:style style:name="P700" style:family="paragraph" style:parent-style-name="Table_20_Paragraph">
      <style:paragraph-properties fo:margin-left="0.1866in" fo:margin-right="0in" fo:line-height="0.0465in"/>
    </style:style>
    <style:style style:name="P701" style:family="paragraph" style:parent-style-name="Table_20_Paragraph">
      <style:paragraph-properties fo:margin-top="0.0071in" fo:margin-bottom="0in" style:contextual-spacing="false"/>
      <style:text-properties style:font-name="Verdana" fo:font-size="5.5pt" fo:font-weight="bold" style:font-size-asian="5.5pt" style:font-weight-asian="bold"/>
    </style:style>
    <style:style style:name="P702" style:family="paragraph" style:parent-style-name="Table_20_Paragraph">
      <style:paragraph-properties fo:margin-left="0.0374in" fo:margin-right="0in" fo:line-height="0.0547in"/>
    </style:style>
    <style:style style:name="P703" style:family="paragraph" style:parent-style-name="Table_20_Paragraph">
      <style:paragraph-properties fo:margin-left="0.2764in" fo:margin-right="0in" fo:line-height="0.0465in"/>
    </style:style>
    <style:style style:name="P704" style:family="paragraph" style:parent-style-name="Table_20_Paragraph">
      <style:paragraph-properties fo:margin-left="0.0453in" fo:margin-right="0in" fo:line-height="0.0547in"/>
    </style:style>
    <style:style style:name="P705" style:family="paragraph" style:parent-style-name="Table_20_Paragraph">
      <style:paragraph-properties fo:margin-top="0.0047in" fo:margin-bottom="0in" style:contextual-spacing="false"/>
      <style:text-properties style:font-name="Verdana" fo:font-size="6.5pt" fo:font-weight="bold" style:font-size-asian="6.5pt" style:font-weight-asian="bold"/>
    </style:style>
    <style:style style:name="P706" style:family="paragraph" style:parent-style-name="Table_20_Paragraph">
      <style:paragraph-properties fo:margin-left="0.1854in" fo:margin-right="0in" fo:line-height="0.1193in"/>
    </style:style>
    <style:style style:name="P707" style:family="paragraph" style:parent-style-name="Table_20_Paragraph">
      <style:paragraph-properties fo:margin-top="0.002in" fo:margin-bottom="0in" style:contextual-spacing="false"/>
      <style:text-properties style:font-name="Verdana" fo:font-size="9pt" fo:font-weight="bold" style:font-size-asian="9pt" style:font-weight-asian="bold"/>
    </style:style>
    <style:style style:name="P708" style:family="paragraph" style:parent-style-name="Table_20_Paragraph">
      <style:paragraph-properties fo:margin-left="0.2047in" fo:margin-right="0in" fo:line-height="0.0437in"/>
    </style:style>
    <style:style style:name="P709" style:family="paragraph" style:parent-style-name="Table_20_Paragraph">
      <style:paragraph-properties fo:margin-top="0.0091in" fo:margin-bottom="0in" style:contextual-spacing="false"/>
      <style:text-properties style:font-name="Verdana" fo:font-size="10pt" fo:font-weight="bold" style:font-size-asian="10pt" style:font-weight-asian="bold"/>
    </style:style>
    <style:style style:name="P710" style:family="paragraph" style:parent-style-name="Table_20_Paragraph">
      <style:paragraph-properties fo:margin-left="0.2138in" fo:margin-right="0in" fo:line-height="0.0465in"/>
    </style:style>
    <style:style style:name="P711" style:family="paragraph" style:parent-style-name="Table_20_Paragraph">
      <style:paragraph-properties fo:margin-left="0.2008in" fo:margin-right="0in" fo:line-height="0.0465in"/>
    </style:style>
    <style:style style:name="P712" style:family="paragraph" style:parent-style-name="Table_20_Paragraph">
      <style:paragraph-properties fo:margin-top="0.0055in" fo:margin-bottom="0in" style:contextual-spacing="false"/>
      <style:text-properties style:font-name="Verdana" fo:font-size="5.5pt" fo:font-weight="bold" style:font-size-asian="5.5pt" style:font-weight-asian="bold"/>
    </style:style>
    <style:style style:name="P713" style:family="paragraph" style:parent-style-name="Table_20_Paragraph">
      <style:paragraph-properties fo:margin-left="0.2016in" fo:margin-right="0in" fo:line-height="0.0437in"/>
    </style:style>
    <style:style style:name="P714" style:family="paragraph" style:parent-style-name="Table_20_Paragraph">
      <style:paragraph-properties fo:margin-left="0.2764in" fo:margin-right="0in" fo:line-height="0.0437in"/>
    </style:style>
    <style:style style:name="P715" style:family="paragraph" style:parent-style-name="Table_20_Paragraph">
      <style:paragraph-properties fo:margin-top="0.0035in" fo:margin-bottom="0.0008in" style:contextual-spacing="false"/>
      <style:text-properties style:font-name="Verdana" fo:font-size="6.5pt" fo:font-weight="bold" style:font-size-asian="6.5pt" style:font-weight-asian="bold"/>
    </style:style>
    <style:style style:name="P716" style:family="paragraph" style:parent-style-name="Table_20_Paragraph">
      <style:paragraph-properties fo:margin-top="0.0028in" fo:margin-bottom="0in" style:contextual-spacing="false"/>
      <style:text-properties style:font-name="Verdana" fo:font-size="3.5pt" fo:font-weight="bold" style:font-size-asian="3.5pt" style:font-weight-asian="bold"/>
    </style:style>
    <style:style style:name="P717" style:family="paragraph" style:parent-style-name="Table_20_Paragraph">
      <style:paragraph-properties fo:margin-left="0.1835in" fo:margin-right="0in" fo:line-height="0.1217in"/>
    </style:style>
    <style:style style:name="P718" style:family="paragraph" style:parent-style-name="Table_20_Paragraph">
      <style:paragraph-properties fo:margin-left="0.198in" fo:margin-right="0in" fo:line-height="0.0465in"/>
    </style:style>
    <style:style style:name="P719" style:family="paragraph" style:parent-style-name="Table_20_Paragraph">
      <style:paragraph-properties fo:margin-left="0.2047in" fo:margin-right="0in" fo:line-height="0.0465in"/>
    </style:style>
    <style:style style:name="P720" style:family="paragraph" style:parent-style-name="Table_20_Paragraph">
      <style:paragraph-properties fo:margin-left="0.2736in" fo:margin-right="0in" fo:line-height="0.0437in"/>
    </style:style>
    <style:style style:name="P721" style:family="paragraph" style:parent-style-name="Table_20_Paragraph">
      <style:paragraph-properties fo:margin-left="0.1484in" fo:margin-right="0in" fo:line-height="0.122in"/>
    </style:style>
    <style:style style:name="P722" style:family="paragraph" style:parent-style-name="Table_20_Paragraph">
      <style:paragraph-properties fo:margin-left="0.0354in" fo:margin-right="0in" fo:line-height="0.0547in"/>
    </style:style>
    <style:style style:name="P723" style:family="paragraph" style:parent-style-name="Table_20_Paragraph">
      <style:paragraph-properties fo:margin-left="0.2126in" fo:margin-right="0in" fo:line-height="0.0437in"/>
    </style:style>
    <style:style style:name="P724" style:family="paragraph" style:parent-style-name="Table_20_Paragraph">
      <style:paragraph-properties fo:margin-left="0.2799in" fo:margin-right="0in" fo:line-height="0.0453in"/>
    </style:style>
    <style:style style:name="P725" style:family="paragraph" style:parent-style-name="Table_20_Paragraph">
      <style:paragraph-properties fo:margin-left="0.0429in" fo:margin-right="0in" fo:line-height="0.0547in"/>
    </style:style>
    <style:style style:name="P726" style:family="paragraph" style:parent-style-name="Table_20_Paragraph">
      <style:paragraph-properties fo:margin-top="0.0016in" fo:margin-bottom="0in" style:contextual-spacing="false"/>
      <style:text-properties style:font-name="Verdana" fo:font-size="7pt" fo:font-weight="bold" style:font-size-asian="7pt" style:font-weight-asian="bold"/>
    </style:style>
    <style:style style:name="P727" style:family="paragraph" style:parent-style-name="Table_20_Paragraph">
      <style:paragraph-properties fo:margin-left="0.2201in" fo:margin-right="0in" fo:line-height="0.1193in"/>
    </style:style>
    <style:style style:name="P728" style:family="paragraph" style:parent-style-name="Table_20_Paragraph">
      <style:paragraph-properties fo:margin-top="0.002in" fo:margin-bottom="0in" style:contextual-spacing="false"/>
      <style:text-properties style:font-name="Verdana" fo:font-size="2.5pt" fo:font-weight="bold" style:font-size-asian="2.5pt" style:font-weight-asian="bold"/>
    </style:style>
    <style:style style:name="P729" style:family="paragraph" style:parent-style-name="Table_20_Paragraph">
      <style:paragraph-properties fo:margin-top="0.0043in" fo:margin-bottom="0in" style:contextual-spacing="false"/>
      <style:text-properties style:font-name="Verdana" fo:font-size="10pt" fo:font-weight="bold" style:font-size-asian="10pt" style:font-weight-asian="bold"/>
    </style:style>
    <style:style style:name="P730" style:family="paragraph" style:parent-style-name="Table_20_Paragraph">
      <style:paragraph-properties fo:margin-left="0.2098in" fo:margin-right="0in" fo:line-height="0.0437in"/>
    </style:style>
    <style:style style:name="P731" style:family="paragraph" style:parent-style-name="Table_20_Paragraph">
      <style:paragraph-properties fo:margin-top="0.011in" fo:margin-bottom="0in" style:contextual-spacing="false"/>
      <style:text-properties style:font-name="Verdana" fo:font-size="10pt" fo:font-weight="bold" style:font-size-asian="10pt" style:font-weight-asian="bold"/>
    </style:style>
    <style:style style:name="P732" style:family="paragraph" style:parent-style-name="Table_20_Paragraph">
      <style:paragraph-properties fo:margin-left="0.0563in" fo:margin-right="0in" fo:line-height="0.0465in"/>
    </style:style>
    <style:style style:name="P733" style:family="paragraph" style:parent-style-name="Table_20_Paragraph">
      <style:paragraph-properties fo:margin-left="0.2016in" fo:margin-right="0in" fo:line-height="0.0465in"/>
    </style:style>
    <style:style style:name="P734" style:family="paragraph" style:parent-style-name="Table_20_Paragraph">
      <style:paragraph-properties fo:margin-left="0.2811in" fo:margin-right="0in" fo:line-height="0.0437in"/>
    </style:style>
    <style:style style:name="P735" style:family="paragraph" style:parent-style-name="Table_20_Paragraph">
      <style:paragraph-properties fo:margin-left="0.2362in" fo:margin-right="0in" fo:line-height="0.1193in"/>
    </style:style>
    <style:style style:name="P736" style:family="paragraph" style:parent-style-name="Table_20_Paragraph">
      <style:paragraph-properties fo:margin-left="0.2827in" fo:margin-right="0in" fo:line-height="0.0437in"/>
    </style:style>
    <style:style style:name="P737" style:family="paragraph" style:parent-style-name="Table_20_Paragraph">
      <style:paragraph-properties fo:margin-left="0.0453in" fo:margin-right="-0.0102in" fo:line-height="0.0547in"/>
    </style:style>
    <style:style style:name="P738" style:family="paragraph" style:parent-style-name="Table_20_Paragraph">
      <style:paragraph-properties fo:margin-left="0.2189in" fo:margin-right="0in" fo:line-height="0.1217in"/>
    </style:style>
    <style:style style:name="P739" style:family="paragraph" style:parent-style-name="Text_20_body" style:master-page-name="Converted25">
      <style:paragraph-properties style:page-number="auto"/>
      <style:text-properties style:font-name="Verdana" fo:font-size="7.5pt" fo:font-weight="bold" style:font-size-asian="7.5pt" style:font-weight-asian="bold"/>
    </style:style>
    <style:style style:name="P740" style:family="paragraph" style:parent-style-name="Text_20_body">
      <style:text-properties style:font-name="Verdana" fo:font-size="7.5pt" fo:font-weight="bold" style:font-size-asian="7.5pt" style:font-weight-asian="bold"/>
    </style:style>
    <style:style style:name="P741" style:family="paragraph" style:parent-style-name="Text_20_body">
      <style:paragraph-properties fo:margin-top="0.0756in" fo:margin-bottom="0in" style:contextual-spacing="false"/>
      <style:text-properties style:font-name="Verdana" fo:font-size="7.5pt" fo:font-weight="bold" style:font-size-asian="7.5pt" style:font-weight-asian="bold"/>
    </style:style>
    <style:style style:name="P742" style:family="paragraph" style:parent-style-name="Standard">
      <style:paragraph-properties fo:margin-left="1.5965in" fo:margin-right="0in" fo:margin-top="0in" fo:margin-bottom="0in" style:contextual-spacing="false" fo:text-align="left" style:justify-single-word="false" fo:text-indent="0in" style:auto-text-indent="false"/>
    </style:style>
    <style:style style:name="P743" style:family="paragraph" style:parent-style-name="Text_20_body">
      <style:paragraph-properties fo:margin-top="0.0071in" fo:margin-bottom="0in" style:contextual-spacing="false"/>
      <style:text-properties style:font-name="Verdana" fo:font-size="7.5pt" fo:font-weight="bold" style:font-size-asian="7.5pt" style:font-weight-asian="bold"/>
    </style:style>
    <style:style style:name="P744" style:family="paragraph" style:parent-style-name="Standard">
      <style:paragraph-properties fo:margin-left="3.2547in" fo:margin-right="2.102in" fo:margin-top="0in" fo:margin-bottom="0in" style:contextual-spacing="false" fo:line-height="103%" fo:text-align="justify" style:justify-single-word="false" fo:text-indent="0in" style:auto-text-indent="false">
        <style:tab-stops>
          <style:tab-stop style:position="4.3083in"/>
          <style:tab-stop style:position="5.4417in"/>
        </style:tab-stops>
      </style:paragraph-properties>
    </style:style>
    <style:style style:name="P745" style:family="paragraph" style:parent-style-name="Text_20_body">
      <style:paragraph-properties fo:margin-top="0.0028in" fo:margin-bottom="0in" style:contextual-spacing="false"/>
      <style:text-properties style:font-name="Verdana" fo:font-size="7.5pt" fo:font-weight="bold" style:font-size-asian="7.5pt" style:font-weight-asian="bold"/>
    </style:style>
    <style:style style:name="P746" style:family="paragraph" style:parent-style-name="Standard">
      <style:paragraph-properties fo:margin-left="3.2819in" fo:margin-right="0in" fo:margin-top="0in" fo:margin-bottom="0in" style:contextual-spacing="false" fo:text-align="justify" style:justify-single-word="false" fo:text-indent="0in" style:auto-text-indent="false"/>
    </style:style>
    <style:style style:name="P747" style:family="paragraph" style:parent-style-name="Standard">
      <style:paragraph-properties fo:margin-left="3.2819in" fo:margin-right="2.1035in" fo:margin-top="0.0035in" fo:margin-bottom="0in" style:contextual-spacing="false" fo:line-height="103%" fo:text-align="justify" style:justify-single-word="false" fo:text-indent="0in" style:auto-text-indent="false"/>
    </style:style>
    <style:style style:name="P748" style:family="paragraph" style:parent-style-name="Standard">
      <style:paragraph-properties fo:margin-left="0.039in" fo:margin-right="0.7555in" fo:margin-top="0in" fo:margin-bottom="0in" style:contextual-spacing="false" fo:text-align="center" style:justify-single-word="false" fo:text-indent="0in" style:auto-text-indent="false"/>
    </style:style>
    <style:style style:name="P749" style:family="paragraph" style:parent-style-name="Standard">
      <style:paragraph-properties fo:margin-left="1.5965in" fo:margin-right="2.102in" fo:margin-top="0in" fo:margin-bottom="0in" style:contextual-spacing="false" fo:line-height="103%" fo:text-align="justify" style:justify-single-word="false" fo:text-indent="1.6583in" style:auto-text-indent="false"/>
    </style:style>
    <style:style style:name="P750" style:family="paragraph" style:parent-style-name="Text_20_body">
      <style:paragraph-properties fo:margin-top="0.0043in" fo:margin-bottom="0in" style:contextual-spacing="false"/>
      <style:text-properties style:font-name="Verdana" fo:font-size="7.5pt" style:font-size-asian="7.5pt"/>
    </style:style>
    <style:style style:name="P751" style:family="paragraph" style:parent-style-name="Table_20_Paragraph">
      <style:paragraph-properties fo:margin-top="0.0091in" fo:margin-bottom="0in" style:contextual-spacing="false"/>
      <style:text-properties style:font-name="Verdana" fo:font-size="5pt" style:font-size-asian="5pt"/>
    </style:style>
    <style:style style:name="P752" style:family="paragraph" style:parent-style-name="Table_20_Paragraph">
      <style:paragraph-properties fo:margin-left="0.1291in" fo:margin-right="0in"/>
    </style:style>
    <style:style style:name="P753" style:family="paragraph" style:parent-style-name="Table_20_Paragraph">
      <style:paragraph-properties fo:margin-left="0.1807in" fo:margin-right="0in"/>
    </style:style>
    <style:style style:name="P754" style:family="paragraph" style:parent-style-name="Table_20_Paragraph">
      <style:paragraph-properties fo:text-align="center" style:justify-single-word="false"/>
    </style:style>
    <style:style style:name="P755" style:family="paragraph" style:parent-style-name="Table_20_Paragraph">
      <style:paragraph-properties fo:margin-left="0.1307in" fo:margin-right="0in"/>
    </style:style>
    <style:style style:name="P756" style:family="paragraph" style:parent-style-name="Table_20_Paragraph">
      <style:text-properties style:font-name="Verdana" fo:font-size="5pt" style:font-size-asian="5pt"/>
    </style:style>
    <style:style style:name="P757" style:family="paragraph" style:parent-style-name="Table_20_Paragraph">
      <style:paragraph-properties fo:margin-top="0.0602in" fo:margin-bottom="0in" style:contextual-spacing="false"/>
      <style:text-properties style:font-name="Verdana" fo:font-size="5pt" style:font-size-asian="5pt"/>
    </style:style>
    <style:style style:name="P758" style:family="paragraph" style:parent-style-name="Table_20_Paragraph">
      <style:paragraph-properties fo:margin-left="0.1043in" fo:margin-right="0.0799in" fo:line-height="98%" fo:text-indent="-0.0134in" style:auto-text-indent="false"/>
    </style:style>
    <style:style style:name="P759" style:family="paragraph" style:parent-style-name="Table_20_Paragraph">
      <style:paragraph-properties fo:margin-top="0.0173in" fo:margin-bottom="0in" style:contextual-spacing="false"/>
      <style:text-properties style:font-name="Verdana" fo:font-size="5pt" style:font-size-asian="5pt"/>
    </style:style>
    <style:style style:name="P760" style:family="paragraph" style:parent-style-name="Table_20_Paragraph">
      <style:paragraph-properties fo:margin-left="0.0752in" fo:margin-right="0in" fo:margin-top="0.0008in" fo:margin-bottom="0in" style:contextual-spacing="false" fo:line-height="0.0835in"/>
    </style:style>
    <style:style style:name="P761" style:family="paragraph" style:parent-style-name="Table_20_Paragraph">
      <style:paragraph-properties fo:margin-left="0.4543in" fo:margin-right="0.1098in" fo:line-height="98%" fo:text-indent="-0.1217in" style:auto-text-indent="false"/>
    </style:style>
    <style:style style:name="P762" style:family="paragraph" style:parent-style-name="Table_20_Paragraph">
      <style:paragraph-properties fo:margin-left="0.4173in" fo:margin-right="0in" fo:margin-top="0.0693in" fo:margin-bottom="0in" style:contextual-spacing="false" fo:line-height="98%" fo:text-indent="-0.3272in" style:auto-text-indent="false"/>
    </style:style>
    <style:style style:name="P763" style:family="paragraph" style:parent-style-name="Table_20_Paragraph">
      <style:paragraph-properties fo:margin-left="0.228in" fo:margin-right="0.0083in" fo:margin-top="0.0008in" fo:margin-bottom="0in" style:contextual-spacing="false" fo:line-height="98%" fo:text-align="center" style:justify-single-word="false"/>
    </style:style>
    <style:style style:name="P764" style:family="paragraph" style:parent-style-name="Table_20_Paragraph">
      <style:paragraph-properties fo:margin-top="0.0591in" fo:margin-bottom="0in" style:contextual-spacing="false"/>
      <style:text-properties style:font-name="Verdana" fo:font-size="5pt" style:font-size-asian="5pt"/>
    </style:style>
    <style:style style:name="P765" style:family="paragraph" style:parent-style-name="Table_20_Paragraph">
      <style:paragraph-properties fo:margin-left="0.111in" fo:margin-right="0in" fo:line-height="0.0835in"/>
    </style:style>
    <style:style style:name="P766" style:family="paragraph" style:parent-style-name="Table_20_Paragraph">
      <style:paragraph-properties fo:margin-left="0.1228in" fo:margin-right="0in" fo:line-height="0.0835in"/>
    </style:style>
    <style:style style:name="P767" style:family="paragraph" style:parent-style-name="Text_20_body">
      <style:paragraph-properties fo:margin-top="0.0201in" fo:margin-bottom="0in" style:contextual-spacing="false"/>
      <style:text-properties style:font-name="Verdana" fo:font-size="7.5pt" style:font-size-asian="7.5pt"/>
    </style:style>
    <style:style style:name="P768" style:family="paragraph" style:parent-style-name="Standard">
      <style:paragraph-properties fo:margin-left="1.6138in" fo:margin-right="2.1043in" fo:margin-top="0.0008in" fo:margin-bottom="0in" style:contextual-spacing="false" fo:line-height="103%" fo:text-align="justify" style:justify-single-word="false" fo:text-indent="1.6492in" style:auto-text-indent="false"/>
    </style:style>
    <style:style style:name="P769" style:family="paragraph" style:parent-style-name="List_20_Paragraph" style:list-style-name="WWNum4">
      <style:paragraph-properties fo:margin-left="1.6244in" fo:margin-right="2.1071in" fo:margin-top="0in" fo:margin-bottom="0in" style:contextual-spacing="false" fo:line-height="103%" fo:text-align="justify" style:justify-single-word="false" fo:text-indent="0.8008in" style:auto-text-indent="false">
        <style:tab-stops>
          <style:tab-stop style:position="2.5161in"/>
        </style:tab-stops>
      </style:paragraph-properties>
    </style:style>
    <style:style style:name="P770" style:family="paragraph" style:parent-style-name="List_20_Paragraph" style:list-style-name="WWNum4">
      <style:paragraph-properties fo:margin-left="1.6244in" fo:margin-right="2.1055in" fo:margin-top="0in" fo:margin-bottom="0in" style:contextual-spacing="false" fo:line-height="103%" fo:text-align="justify" style:justify-single-word="false" fo:text-indent="0.8016in" style:auto-text-indent="false">
        <style:tab-stops>
          <style:tab-stop style:position="2.5646in"/>
        </style:tab-stops>
      </style:paragraph-properties>
    </style:style>
    <style:style style:name="P771" style:family="paragraph" style:parent-style-name="List_20_Paragraph" style:list-style-name="WWNum4">
      <style:paragraph-properties fo:margin-left="1.6244in" fo:margin-right="2.1063in" fo:margin-top="0in" fo:margin-bottom="0in" style:contextual-spacing="false" fo:line-height="103%" fo:text-align="justify" style:justify-single-word="false" fo:text-indent="0.8008in" style:auto-text-indent="false">
        <style:tab-stops>
          <style:tab-stop style:position="2.6264in"/>
        </style:tab-stops>
      </style:paragraph-properties>
    </style:style>
    <style:style style:name="P772" style:family="paragraph" style:parent-style-name="List_20_Paragraph" style:list-style-name="WWNum4">
      <style:paragraph-properties fo:margin-left="1.6244in" fo:margin-right="2.1071in" fo:margin-top="0in" fo:margin-bottom="0in" style:contextual-spacing="false" fo:line-height="103%" fo:text-align="justify" style:justify-single-word="false" fo:text-indent="0.8008in" style:auto-text-indent="false">
        <style:tab-stops>
          <style:tab-stop style:position="2.6209in"/>
        </style:tab-stops>
      </style:paragraph-properties>
    </style:style>
    <style:style style:name="P773" style:family="paragraph" style:parent-style-name="Text_20_body" style:master-page-name="Converted26">
      <style:paragraph-properties style:page-number="auto"/>
      <style:text-properties style:font-name="Verdana"/>
    </style:style>
    <style:style style:name="P774" style:family="paragraph" style:parent-style-name="Text_20_body">
      <style:paragraph-properties fo:margin-top="0.0252in" fo:margin-bottom="0in" style:contextual-spacing="false"/>
      <style:text-properties style:font-name="Verdana"/>
    </style:style>
    <style:style style:name="P775" style:family="paragraph" style:parent-style-name="List_20_Paragraph" style:list-style-name="WWNum4">
      <style:paragraph-properties fo:margin-left="1.6161in" fo:margin-right="2.0744in" fo:margin-top="0in" fo:margin-bottom="0in" style:contextual-spacing="false" fo:line-height="102%" fo:text-align="justify" style:justify-single-word="false" fo:text-indent="0.8075in" style:auto-text-indent="false">
        <style:tab-stops>
          <style:tab-stop style:position="2.6134in"/>
        </style:tab-stops>
      </style:paragraph-properties>
    </style:style>
    <style:style style:name="P776" style:family="paragraph" style:parent-style-name="List_20_Paragraph" style:list-style-name="WWNum4">
      <style:paragraph-properties fo:margin-left="1.6161in" fo:margin-right="2.0783in" fo:margin-top="0in" fo:margin-bottom="0in" style:contextual-spacing="false" fo:line-height="103%" fo:text-align="justify" style:justify-single-word="false" fo:text-indent="0.8083in" style:auto-text-indent="false">
        <style:tab-stops>
          <style:tab-stop style:position="2.6307in"/>
        </style:tab-stops>
      </style:paragraph-properties>
    </style:style>
    <style:style style:name="P777" style:family="paragraph" style:parent-style-name="List_20_Paragraph" style:list-style-name="WWNum4">
      <style:paragraph-properties fo:margin-left="1.6154in" fo:margin-right="2.0752in" fo:margin-top="0.0008in" fo:margin-bottom="0in" style:contextual-spacing="false" fo:line-height="98%" fo:text-align="justify" style:justify-single-word="false" fo:text-indent="0.8091in" style:auto-text-indent="false">
        <style:tab-stops>
          <style:tab-stop style:position="2.6492in"/>
        </style:tab-stops>
      </style:paragraph-properties>
    </style:style>
    <style:style style:name="P778" style:family="paragraph" style:parent-style-name="List_20_Paragraph" style:list-style-name="WWNum4">
      <style:paragraph-properties fo:margin-left="1.6161in" fo:margin-right="2.078in" fo:margin-top="0.0008in" fo:margin-bottom="0in" style:contextual-spacing="false" fo:line-height="103%" fo:text-align="justify" style:justify-single-word="false" fo:text-indent="0.8075in" style:auto-text-indent="false">
        <style:tab-stops>
          <style:tab-stop style:position="2.6783in"/>
        </style:tab-stops>
      </style:paragraph-properties>
    </style:style>
    <style:style style:name="P779" style:family="paragraph" style:parent-style-name="List_20_Paragraph" style:list-style-name="WWNum4">
      <style:paragraph-properties fo:margin-left="1.6161in" fo:margin-right="2.078in" fo:margin-top="0in" fo:margin-bottom="0in" style:contextual-spacing="false" fo:line-height="103%" fo:text-align="justify" style:justify-single-word="false" fo:text-indent="0.8098in" style:auto-text-indent="false">
        <style:tab-stops>
          <style:tab-stop style:position="2.6319in"/>
        </style:tab-stops>
      </style:paragraph-properties>
    </style:style>
    <style:style style:name="P780" style:family="paragraph" style:parent-style-name="List_20_Paragraph" style:list-style-name="WWNum4">
      <style:paragraph-properties fo:margin-left="1.6161in" fo:margin-right="2.0807in" fo:margin-top="0in" fo:margin-bottom="0in" style:contextual-spacing="false" fo:line-height="104%" fo:text-align="justify" style:justify-single-word="false" fo:text-indent="0.8118in" style:auto-text-indent="false">
        <style:tab-stops>
          <style:tab-stop style:position="2.5535in"/>
        </style:tab-stops>
      </style:paragraph-properties>
    </style:style>
    <style:style style:name="P781" style:family="paragraph" style:parent-style-name="Text_20_body">
      <style:paragraph-properties fo:margin-top="0.0028in" fo:margin-bottom="0in" style:contextual-spacing="false"/>
    </style:style>
    <style:style style:name="P782" style:family="paragraph" style:parent-style-name="Text_20_body">
      <style:paragraph-properties fo:margin-left="1.6161in" fo:margin-right="2.0791in" fo:line-height="103%" fo:text-align="justify" style:justify-single-word="false" fo:text-indent="1.6472in" style:auto-text-indent="false"/>
    </style:style>
    <style:style style:name="P783" style:family="paragraph" style:parent-style-name="Text_20_body">
      <style:paragraph-properties fo:margin-top="0.0071in" fo:margin-bottom="0in" style:contextual-spacing="false"/>
    </style:style>
    <style:style style:name="P784" style:family="paragraph" style:parent-style-name="Standard">
      <style:paragraph-properties fo:margin-left="1.6138in" fo:margin-right="2.0756in" fo:margin-top="0in" fo:margin-bottom="0in" style:contextual-spacing="false" fo:text-align="justify" style:justify-single-word="false" fo:text-indent="1.6484in" style:auto-text-indent="false"/>
    </style:style>
    <style:style style:name="P785" style:family="paragraph" style:parent-style-name="Text_20_body">
      <style:paragraph-properties fo:margin-top="0.0126in" fo:margin-bottom="0in" style:contextual-spacing="false"/>
    </style:style>
    <style:style style:name="P786" style:family="paragraph" style:parent-style-name="Text_20_body">
      <style:paragraph-properties fo:text-align="right" style:justify-single-word="false"/>
      <style:text-properties fo:color="#050505" fo:letter-spacing="-0.0016in" style:text-scale="110%"/>
    </style:style>
    <style:style style:name="P787" style:family="paragraph" style:parent-style-name="Text_20_body">
      <style:paragraph-properties fo:margin-top="0.0071in" fo:margin-bottom="0in" style:contextual-spacing="false" fo:break-before="column"/>
    </style:style>
    <style:style style:name="P788" style:family="paragraph" style:parent-style-name="Text_20_body">
      <style:paragraph-properties fo:margin-left="1.122in" fo:margin-right="0in"/>
    </style:style>
    <style:style style:name="P789" style:family="paragraph" style:parent-style-name="Text_20_body">
      <style:paragraph-properties fo:margin-top="0.0138in" fo:margin-bottom="0in" style:contextual-spacing="false"/>
    </style:style>
    <style:style style:name="P790" style:family="paragraph" style:parent-style-name="Text_20_body">
      <style:paragraph-properties fo:margin-left="0in" fo:margin-right="2.6256in" fo:text-align="center" style:justify-single-word="false"/>
    </style:style>
    <style:style style:name="P791" style:family="paragraph" style:parent-style-name="Standard">
      <style:paragraph-properties fo:margin-left="0.0283in" fo:margin-right="2.6256in" fo:margin-top="0in" fo:margin-bottom="0in" style:contextual-spacing="false" fo:text-align="center" style:justify-single-word="false" fo:text-indent="0in" style:auto-text-indent="false"/>
    </style:style>
    <style:style style:name="P792" style:family="paragraph" style:parent-style-name="Standard">
      <style:paragraph-properties fo:margin-left="0in" fo:margin-right="2.6409in" fo:margin-top="0.0028in" fo:margin-bottom="0in" style:contextual-spacing="false" fo:text-align="center" style:justify-single-word="false" fo:text-indent="0in" style:auto-text-indent="false"/>
    </style:style>
    <style:style style:name="P793" style:family="paragraph" style:parent-style-name="Text_20_body">
      <style:text-properties fo:font-size="6pt" fo:font-weight="bold" style:font-size-asian="6pt" style:font-weight-asian="bold"/>
    </style:style>
    <style:style style:name="P794" style:family="paragraph" style:parent-style-name="Text_20_body">
      <style:paragraph-properties fo:margin-top="0.0547in" fo:margin-bottom="0in" style:contextual-spacing="false"/>
      <style:text-properties fo:font-size="6pt" fo:font-weight="bold" style:font-size-asian="6pt" style:font-weight-asian="bold"/>
    </style:style>
    <style:style style:name="P795" style:family="paragraph" style:parent-style-name="Text_20_body" style:master-page-name="Converted27">
      <style:paragraph-properties style:page-number="28"/>
      <style:text-properties style:font-name="Lato Black" fo:font-size="7pt" fo:font-weight="bold" style:font-size-asian="7pt" style:font-weight-asian="bold"/>
    </style:style>
    <style:style style:name="P796" style:family="paragraph" style:parent-style-name="Text_20_body">
      <style:text-properties style:font-name="Lato Black" fo:font-size="7pt" fo:font-weight="bold" style:font-size-asian="7pt" style:font-weight-asian="bold"/>
    </style:style>
    <style:style style:name="P797" style:family="paragraph" style:parent-style-name="Text_20_body">
      <style:paragraph-properties fo:margin-top="0.0756in" fo:margin-bottom="0in" style:contextual-spacing="false"/>
      <style:text-properties style:font-name="Lato Black" fo:font-size="7pt" fo:font-weight="bold" style:font-size-asian="7pt" style:font-weight-asian="bold"/>
    </style:style>
    <style:style style:name="P798" style:family="paragraph" style:parent-style-name="Standard">
      <style:paragraph-properties fo:margin-left="1.5937in" fo:margin-right="0in" fo:margin-top="0in" fo:margin-bottom="0in" style:contextual-spacing="false" fo:text-align="left" style:justify-single-word="false" fo:text-indent="0in" style:auto-text-indent="false"/>
    </style:style>
    <style:style style:name="P799" style:family="paragraph" style:parent-style-name="Text_20_body">
      <style:paragraph-properties fo:margin-top="0.0083in" fo:margin-bottom="0in" style:contextual-spacing="false"/>
      <style:text-properties style:font-name="Verdana" fo:font-size="7pt" fo:font-weight="bold" style:font-size-asian="7pt" style:font-weight-asian="bold"/>
    </style:style>
    <style:style style:name="P800" style:family="paragraph" style:parent-style-name="Standard">
      <style:paragraph-properties fo:margin-left="3.3063in" fo:margin-right="1.9689in" fo:margin-top="0in" fo:margin-bottom="0in" style:contextual-spacing="false" fo:line-height="104%" fo:text-align="justify" style:justify-single-word="false" fo:text-indent="0in" style:auto-text-indent="false"/>
    </style:style>
    <style:style style:name="P801" style:family="paragraph" style:parent-style-name="Text_20_body">
      <style:text-properties style:font-name="Verdana" fo:font-size="7pt" fo:font-weight="bold" style:font-size-asian="7pt" style:font-weight-asian="bold"/>
    </style:style>
    <style:style style:name="P802" style:family="paragraph" style:parent-style-name="Standard">
      <style:paragraph-properties fo:margin-left="3.3339in" fo:margin-right="1.9681in" fo:margin-top="0in" fo:margin-bottom="0in" style:contextual-spacing="false" fo:line-height="104%" fo:text-align="justify" style:justify-single-word="false" fo:text-indent="0in" style:auto-text-indent="false"/>
    </style:style>
    <style:style style:name="P803" style:family="paragraph" style:parent-style-name="Standard">
      <style:paragraph-properties fo:margin-left="3.3339in" fo:margin-right="1.9709in" fo:margin-top="0in" fo:margin-bottom="0in" style:contextual-spacing="false" fo:line-height="104%" fo:text-align="justify" style:justify-single-word="false" fo:text-indent="0in" style:auto-text-indent="false"/>
    </style:style>
    <style:style style:name="P804" style:family="paragraph" style:parent-style-name="Text_20_body">
      <style:paragraph-properties fo:margin-top="0.0154in" fo:margin-bottom="0in" style:contextual-spacing="false"/>
      <style:text-properties style:font-name="Verdana" fo:font-size="7pt" style:font-size-asian="7pt"/>
    </style:style>
    <style:style style:name="P805" style:family="paragraph" style:parent-style-name="Standard">
      <style:paragraph-properties fo:margin-left="3.3339in" fo:margin-right="0in" fo:margin-top="0.0008in" fo:margin-bottom="0in" style:contextual-spacing="false" fo:text-align="left" style:justify-single-word="false" fo:text-indent="0in" style:auto-text-indent="false"/>
    </style:style>
    <style:style style:name="P806" style:family="paragraph" style:parent-style-name="Text_20_body">
      <style:paragraph-properties fo:margin-top="0.0075in" fo:margin-bottom="0in" style:contextual-spacing="false"/>
      <style:text-properties style:font-name="Verdana" fo:font-size="7pt" fo:font-weight="bold" style:font-size-asian="7pt" style:font-weight-asian="bold"/>
    </style:style>
    <style:style style:name="P807" style:family="paragraph" style:parent-style-name="Standard">
      <style:paragraph-properties fo:margin-left="1.5937in" fo:margin-right="1.9717in" fo:margin-top="0.0008in" fo:margin-bottom="0in" style:contextual-spacing="false" fo:line-height="104%" fo:text-align="justify" style:justify-single-word="false" fo:text-indent="1.7118in" style:auto-text-indent="false"/>
    </style:style>
    <style:style style:name="P808" style:family="paragraph" style:parent-style-name="Text_20_body">
      <style:paragraph-properties fo:margin-top="0.0071in" fo:margin-bottom="0in" style:contextual-spacing="false"/>
      <style:text-properties style:font-name="Verdana" fo:font-size="6.5pt" style:font-size-asian="6.5pt"/>
    </style:style>
    <style:style style:name="P809" style:family="paragraph" style:parent-style-name="Table_20_Paragraph">
      <style:paragraph-properties fo:margin-left="0.2264in" fo:margin-right="0in" fo:margin-top="0.0272in" fo:margin-bottom="0in" style:contextual-spacing="false" fo:text-indent="0.0043in" style:auto-text-indent="false"/>
    </style:style>
    <style:style style:name="P810" style:family="paragraph" style:parent-style-name="Table_20_Paragraph">
      <style:paragraph-properties fo:margin-left="0.0756in" fo:margin-right="0in" fo:margin-top="0.0272in" fo:margin-bottom="0in" style:contextual-spacing="false" fo:text-indent="0.0744in" style:auto-text-indent="false"/>
    </style:style>
    <style:style style:name="P811" style:family="paragraph" style:parent-style-name="Table_20_Paragraph">
      <style:paragraph-properties fo:margin-left="0.0055in" fo:margin-right="0.0071in" fo:margin-top="0.0701in" fo:margin-bottom="0in" style:contextual-spacing="false" fo:text-align="center" style:justify-single-word="false"/>
    </style:style>
    <style:style style:name="P812" style:family="paragraph" style:parent-style-name="Table_20_Paragraph">
      <style:paragraph-properties fo:margin-left="0.3701in" fo:margin-right="0.0701in" fo:margin-top="0.0272in" fo:margin-bottom="0in" style:contextual-spacing="false" fo:text-indent="-0.1366in" style:auto-text-indent="false"/>
    </style:style>
    <style:style style:name="P813" style:family="paragraph" style:parent-style-name="Table_20_Paragraph">
      <style:paragraph-properties fo:margin-top="0.0398in" fo:margin-bottom="0in" style:contextual-spacing="false"/>
      <style:text-properties style:font-name="Verdana" fo:font-size="5pt" style:font-size-asian="5pt"/>
    </style:style>
    <style:style style:name="P814" style:family="paragraph" style:parent-style-name="Table_20_Paragraph">
      <style:paragraph-properties fo:margin-left="0.2646in" fo:margin-right="0in"/>
    </style:style>
    <style:style style:name="P815" style:family="paragraph" style:parent-style-name="Table_20_Paragraph">
      <style:paragraph-properties fo:margin-top="0.0811in" fo:margin-bottom="0in" style:contextual-spacing="false"/>
      <style:text-properties style:font-name="Verdana" fo:font-size="5pt" style:font-size-asian="5pt"/>
    </style:style>
    <style:style style:name="P816" style:family="paragraph" style:parent-style-name="Table_20_Paragraph">
      <style:paragraph-properties fo:margin-left="0.4547in" fo:margin-right="0in" fo:text-indent="-0.1717in" style:auto-text-indent="false"/>
    </style:style>
    <style:style style:name="P817" style:family="paragraph" style:parent-style-name="Table_20_Paragraph">
      <style:paragraph-properties fo:margin-left="0.0071in" fo:margin-right="0.0016in" fo:text-align="center" style:justify-single-word="false"/>
    </style:style>
    <style:style style:name="P818" style:family="paragraph" style:parent-style-name="Table_20_Paragraph">
      <style:paragraph-properties fo:margin-left="0.2291in" fo:margin-right="0in"/>
    </style:style>
    <style:style style:name="P819" style:family="paragraph" style:parent-style-name="Text_20_body">
      <style:paragraph-properties fo:margin-top="0.0047in" fo:margin-bottom="0in" style:contextual-spacing="false"/>
      <style:text-properties style:font-name="Verdana" fo:font-size="7pt" style:font-size-asian="7pt"/>
    </style:style>
    <style:style style:name="P820" style:family="paragraph" style:parent-style-name="Standard">
      <style:paragraph-properties fo:margin-left="1.5937in" fo:margin-right="1.9709in" fo:margin-top="0.0008in" fo:margin-bottom="0in" style:contextual-spacing="false" fo:line-height="104%" fo:text-align="justify" style:justify-single-word="false" fo:text-indent="1.7118in" style:auto-text-indent="false"/>
    </style:style>
    <style:style style:name="P821" style:family="paragraph" style:parent-style-name="Text_20_body">
      <style:paragraph-properties fo:margin-top="0.0016in" fo:margin-bottom="0in" style:contextual-spacing="false"/>
      <style:text-properties style:font-name="Verdana" fo:font-size="7pt" style:font-size-asian="7pt"/>
    </style:style>
    <style:style style:name="P822" style:family="paragraph" style:parent-style-name="Standard">
      <style:paragraph-properties fo:margin-left="1.5937in" fo:margin-right="1.972in" fo:margin-top="0in" fo:margin-bottom="0in" style:contextual-spacing="false" fo:line-height="104%" fo:text-align="justify" style:justify-single-word="false" fo:text-indent="1.7118in" style:auto-text-indent="false"/>
    </style:style>
    <style:style style:name="P823" style:family="paragraph" style:parent-style-name="Text_20_body">
      <style:paragraph-properties fo:margin-top="0.002in" fo:margin-bottom="0in" style:contextual-spacing="false"/>
      <style:text-properties style:font-name="Verdana" fo:font-size="7pt" style:font-size-asian="7pt"/>
    </style:style>
    <style:style style:name="P824" style:family="paragraph" style:parent-style-name="Standard">
      <style:paragraph-properties fo:margin-left="3.3063in" fo:margin-right="0in" fo:margin-top="0.0008in" fo:margin-bottom="0in" style:contextual-spacing="false" fo:text-align="left" style:justify-single-word="false" fo:text-indent="0in" style:auto-text-indent="false"/>
    </style:style>
    <style:style style:name="P825" style:family="paragraph" style:parent-style-name="Standard">
      <style:paragraph-properties fo:margin-left="1.5937in" fo:margin-right="0in" fo:margin-top="0.0043in" fo:margin-bottom="0in" style:contextual-spacing="false" fo:text-align="left" style:justify-single-word="false" fo:text-indent="0in" style:auto-text-indent="false"/>
    </style:style>
    <style:style style:name="P826" style:family="paragraph" style:parent-style-name="Text_20_body">
      <style:paragraph-properties fo:margin-top="0.0075in" fo:margin-bottom="0in" style:contextual-spacing="false"/>
      <style:text-properties style:font-name="Verdana" fo:font-size="7pt" style:font-size-asian="7pt"/>
    </style:style>
    <style:style style:name="P827" style:family="paragraph" style:parent-style-name="Standard">
      <style:paragraph-properties fo:margin-left="0.3909in" fo:margin-right="0.7555in" fo:margin-top="0in" fo:margin-bottom="0in" style:contextual-spacing="false" fo:text-align="center" style:justify-single-word="false" fo:text-indent="0in" style:auto-text-indent="false"/>
    </style:style>
    <style:style style:name="P828" style:family="paragraph" style:parent-style-name="Text_20_body">
      <style:text-properties style:font-name="Verdana" fo:font-size="7pt" style:font-size-asian="7pt"/>
    </style:style>
    <style:style style:name="P829" style:family="paragraph" style:parent-style-name="Text_20_body">
      <style:paragraph-properties fo:margin-top="0.0126in" fo:margin-bottom="0in" style:contextual-spacing="false"/>
      <style:text-properties style:font-name="Verdana" fo:font-size="7pt" style:font-size-asian="7pt"/>
    </style:style>
    <style:style style:name="P830" style:family="paragraph" style:parent-style-name="Standard">
      <style:paragraph-properties fo:margin-left="0.4154in" fo:margin-right="0.7555in" fo:margin-top="0in" fo:margin-bottom="0in" style:contextual-spacing="false" fo:text-align="center" style:justify-single-word="false" fo:text-indent="0in" style:auto-text-indent="false"/>
    </style:style>
    <style:style style:name="P831" style:family="paragraph" style:parent-style-name="Standard">
      <style:paragraph-properties fo:margin-left="0.3807in" fo:margin-right="0.7555in" fo:margin-top="0.0043in" fo:margin-bottom="0in" style:contextual-spacing="false" fo:text-align="center" style:justify-single-word="false" fo:text-indent="0in" style:auto-text-indent="false"/>
    </style:style>
    <style:style style:name="P832" style:family="paragraph" style:parent-style-name="Text_20_body" style:master-page-name="Converted28">
      <style:paragraph-properties style:page-number="auto"/>
      <style:text-properties style:font-name="Verdana" fo:font-size="7pt" fo:font-weight="bold" style:font-size-asian="7pt" style:font-weight-asian="bold"/>
    </style:style>
    <style:style style:name="P833" style:family="paragraph" style:parent-style-name="Text_20_body">
      <style:paragraph-properties fo:margin-top="0.098in" fo:margin-bottom="0in" style:contextual-spacing="false"/>
      <style:text-properties style:font-name="Verdana" fo:font-size="7pt" fo:font-weight="bold" style:font-size-asian="7pt" style:font-weight-asian="bold"/>
    </style:style>
    <style:style style:name="P834" style:family="paragraph" style:parent-style-name="Standard">
      <style:paragraph-properties fo:margin-left="1.5728in" fo:margin-right="0in" fo:margin-top="0.0008in" fo:margin-bottom="0in" style:contextual-spacing="false" fo:text-align="left" style:justify-single-word="false" fo:text-indent="0in" style:auto-text-indent="false"/>
    </style:style>
    <style:style style:name="P835" style:family="paragraph" style:parent-style-name="Text_20_body">
      <style:paragraph-properties fo:margin-top="0.0102in" fo:margin-bottom="0in" style:contextual-spacing="false"/>
      <style:text-properties style:font-name="Verdana" fo:font-size="7pt" fo:font-weight="bold" style:font-size-asian="7pt" style:font-weight-asian="bold"/>
    </style:style>
    <style:style style:name="P836" style:family="paragraph" style:parent-style-name="Standard">
      <style:paragraph-properties fo:margin-left="3.302in" fo:margin-right="1.948in" fo:margin-top="0in" fo:margin-bottom="0in" style:contextual-spacing="false" fo:line-height="105%" fo:text-align="justify" style:justify-single-word="false" fo:text-indent="0in" style:auto-text-indent="false"/>
    </style:style>
    <style:style style:name="P837" style:family="paragraph" style:parent-style-name="Text_20_body">
      <style:paragraph-properties fo:margin-top="0.0008in" fo:margin-bottom="0in" style:contextual-spacing="false"/>
      <style:text-properties style:font-name="Verdana" fo:font-size="7pt" fo:font-weight="bold" style:font-size-asian="7pt" style:font-weight-asian="bold"/>
    </style:style>
    <style:style style:name="P838" style:family="paragraph" style:parent-style-name="Standard">
      <style:paragraph-properties fo:margin-left="3.3307in" fo:margin-right="1.9472in" fo:margin-top="0.0008in" fo:margin-bottom="0in" style:contextual-spacing="false" fo:line-height="105%" fo:text-align="justify" style:justify-single-word="false" fo:text-indent="0in" style:auto-text-indent="false"/>
    </style:style>
    <style:style style:name="P839" style:family="paragraph" style:parent-style-name="Standard">
      <style:paragraph-properties fo:margin-left="3.3307in" fo:margin-right="1.95in" fo:margin-top="0in" fo:margin-bottom="0in" style:contextual-spacing="false" fo:line-height="105%" fo:text-align="justify" style:justify-single-word="false" fo:text-indent="0in" style:auto-text-indent="false"/>
    </style:style>
    <style:style style:name="P840" style:family="paragraph" style:parent-style-name="Text_20_body">
      <style:paragraph-properties fo:margin-top="0.0165in" fo:margin-bottom="0in" style:contextual-spacing="false"/>
      <style:text-properties style:font-name="Verdana" fo:font-size="7pt" style:font-size-asian="7pt"/>
    </style:style>
    <style:style style:name="P841" style:family="paragraph" style:parent-style-name="Standard">
      <style:paragraph-properties fo:margin-left="3.3307in" fo:margin-right="0in" fo:margin-top="0in" fo:margin-bottom="0in" style:contextual-spacing="false" fo:text-align="left" style:justify-single-word="false" fo:text-indent="0in" style:auto-text-indent="false"/>
    </style:style>
    <style:style style:name="P842" style:family="paragraph" style:parent-style-name="Standard">
      <style:paragraph-properties fo:margin-left="1.5728in" fo:margin-right="1.9508in" fo:margin-top="0in" fo:margin-bottom="0in" style:contextual-spacing="false" fo:line-height="105%" fo:text-align="justify" style:justify-single-word="false" fo:text-indent="1.7283in" style:auto-text-indent="false"/>
    </style:style>
    <style:style style:name="P843" style:family="paragraph" style:parent-style-name="Text_20_body">
      <style:paragraph-properties fo:margin-top="0.0075in" fo:margin-bottom="0in" style:contextual-spacing="false"/>
      <style:text-properties style:font-name="Verdana" fo:font-size="6.5pt" style:font-size-asian="6.5pt"/>
    </style:style>
    <style:style style:name="P844" style:family="paragraph" style:parent-style-name="Table_20_Paragraph">
      <style:paragraph-properties fo:margin-left="0.2283in" fo:margin-right="0in" fo:margin-top="0.0283in" fo:margin-bottom="0in" style:contextual-spacing="false" fo:line-height="102%" fo:text-indent="0.0043in" style:auto-text-indent="false"/>
    </style:style>
    <style:style style:name="P845" style:family="paragraph" style:parent-style-name="Table_20_Paragraph">
      <style:paragraph-properties fo:margin-left="0.0772in" fo:margin-right="0in" fo:margin-top="0.0283in" fo:margin-bottom="0in" style:contextual-spacing="false" fo:line-height="102%" fo:text-indent="0.0752in" style:auto-text-indent="false"/>
    </style:style>
    <style:style style:name="P846" style:family="paragraph" style:parent-style-name="Table_20_Paragraph">
      <style:paragraph-properties fo:margin-left="0.0063in" fo:margin-right="0.0071in" fo:margin-top="0.0717in" fo:margin-bottom="0in" style:contextual-spacing="false" fo:text-align="center" style:justify-single-word="false"/>
    </style:style>
    <style:style style:name="P847" style:family="paragraph" style:parent-style-name="Table_20_Paragraph">
      <style:paragraph-properties fo:margin-left="0.3736in" fo:margin-right="0.0772in" fo:margin-top="0.0283in" fo:margin-bottom="0in" style:contextual-spacing="false" fo:line-height="102%" fo:text-indent="-0.1382in" style:auto-text-indent="false"/>
    </style:style>
    <style:style style:name="P848" style:family="paragraph" style:parent-style-name="Table_20_Paragraph">
      <style:paragraph-properties fo:margin-top="0.0425in" fo:margin-bottom="0in" style:contextual-spacing="false"/>
      <style:text-properties style:font-name="Verdana" fo:font-size="5pt" style:font-size-asian="5pt"/>
    </style:style>
    <style:style style:name="P849" style:family="paragraph" style:parent-style-name="Table_20_Paragraph">
      <style:paragraph-properties fo:margin-left="0.0055in" fo:margin-right="0in" fo:text-align="center" style:justify-single-word="false"/>
    </style:style>
    <style:style style:name="P850" style:family="paragraph" style:parent-style-name="Table_20_Paragraph">
      <style:paragraph-properties fo:margin-left="0.198in" fo:margin-right="0in"/>
    </style:style>
    <style:style style:name="P851" style:family="paragraph" style:parent-style-name="Table_20_Paragraph">
      <style:paragraph-properties fo:margin-left="0.0071in" fo:margin-right="0.0008in" fo:text-align="center" style:justify-single-word="false"/>
    </style:style>
    <style:style style:name="P852" style:family="paragraph" style:parent-style-name="Table_20_Paragraph">
      <style:paragraph-properties fo:margin-left="0.2311in" fo:margin-right="0in"/>
    </style:style>
    <style:style style:name="P853" style:family="paragraph" style:parent-style-name="Standard">
      <style:paragraph-properties fo:margin-left="1.5728in" fo:margin-right="1.95in" fo:margin-top="0in" fo:margin-bottom="0in" style:contextual-spacing="false" fo:line-height="105%" fo:text-align="justify" style:justify-single-word="false" fo:text-indent="1.7283in" style:auto-text-indent="false"/>
    </style:style>
    <style:style style:name="P854" style:family="paragraph" style:parent-style-name="Text_20_body">
      <style:paragraph-properties fo:margin-top="0.0028in" fo:margin-bottom="0in" style:contextual-spacing="false"/>
      <style:text-properties style:font-name="Verdana" fo:font-size="7pt" style:font-size-asian="7pt"/>
    </style:style>
    <style:style style:name="P855" style:family="paragraph" style:parent-style-name="Standard">
      <style:paragraph-properties fo:margin-left="1.5728in" fo:margin-right="1.9516in" fo:margin-top="0in" fo:margin-bottom="0in" style:contextual-spacing="false" fo:line-height="105%" fo:text-align="justify" style:justify-single-word="false" fo:text-indent="1.7283in" style:auto-text-indent="false"/>
    </style:style>
    <style:style style:name="P856" style:family="paragraph" style:parent-style-name="Text_20_body">
      <style:paragraph-properties fo:margin-top="0.0035in" fo:margin-bottom="0in" style:contextual-spacing="false"/>
      <style:text-properties style:font-name="Verdana" fo:font-size="7pt" style:font-size-asian="7pt"/>
    </style:style>
    <style:style style:name="P857" style:family="paragraph" style:parent-style-name="Standard">
      <style:paragraph-properties fo:margin-left="3.302in" fo:margin-right="0in" fo:margin-top="0in" fo:margin-bottom="0in" style:contextual-spacing="false" fo:text-align="left" style:justify-single-word="false" fo:text-indent="0in" style:auto-text-indent="false"/>
    </style:style>
    <style:style style:name="P858" style:family="paragraph" style:parent-style-name="Standard">
      <style:paragraph-properties fo:margin-left="1.5728in" fo:margin-right="0in" fo:margin-top="0.0055in" fo:margin-bottom="0in" style:contextual-spacing="false" fo:text-align="left" style:justify-single-word="false" fo:text-indent="0in" style:auto-text-indent="false"/>
    </style:style>
    <style:style style:name="P859" style:family="paragraph" style:parent-style-name="Text_20_body">
      <style:paragraph-properties fo:margin-top="0.0102in" fo:margin-bottom="0in" style:contextual-spacing="false"/>
      <style:text-properties style:font-name="Verdana" fo:font-size="7pt" style:font-size-asian="7pt"/>
    </style:style>
    <style:style style:name="P860" style:family="paragraph" style:parent-style-name="Standard">
      <style:paragraph-properties fo:margin-left="0.3917in" fo:margin-right="0.7555in" fo:margin-top="0in" fo:margin-bottom="0in" style:contextual-spacing="false" fo:text-align="center" style:justify-single-word="false" fo:text-indent="0in" style:auto-text-indent="false"/>
    </style:style>
    <style:style style:name="P861" style:family="paragraph" style:parent-style-name="Text_20_body">
      <style:paragraph-properties fo:margin-top="0.0161in" fo:margin-bottom="0in" style:contextual-spacing="false"/>
      <style:text-properties style:font-name="Verdana" fo:font-size="7pt" style:font-size-asian="7pt"/>
    </style:style>
    <style:style style:name="P862" style:family="paragraph" style:parent-style-name="Standard">
      <style:paragraph-properties fo:margin-left="0.4161in" fo:margin-right="0.7555in" fo:margin-top="0in" fo:margin-bottom="0in" style:contextual-spacing="false" fo:text-align="center" style:justify-single-word="false" fo:text-indent="0in" style:auto-text-indent="false"/>
    </style:style>
    <style:style style:name="P863" style:family="paragraph" style:parent-style-name="Standard">
      <style:paragraph-properties fo:margin-left="0.3811in" fo:margin-right="0.7555in" fo:margin-top="0.0055in" fo:margin-bottom="0in" style:contextual-spacing="false" fo:text-align="center" style:justify-single-word="false" fo:text-indent="0in" style:auto-text-indent="false"/>
    </style:style>
    <style:style style:name="P864" style:family="paragraph" style:parent-style-name="Text_20_body" style:master-page-name="Converted29">
      <style:paragraph-properties style:page-number="auto"/>
      <style:text-properties style:font-name="Verdana" fo:font-size="8.5pt" fo:font-weight="bold" style:font-size-asian="8.5pt" style:font-weight-asian="bold"/>
    </style:style>
    <style:style style:name="P865" style:family="paragraph" style:parent-style-name="Text_20_body">
      <style:paragraph-properties fo:margin-top="0.0453in" fo:margin-bottom="0in" style:contextual-spacing="false"/>
      <style:text-properties style:font-name="Verdana" fo:font-size="8.5pt" fo:font-weight="bold" style:font-size-asian="8.5pt" style:font-weight-asian="bold"/>
    </style:style>
    <style:style style:name="P866" style:family="paragraph" style:parent-style-name="Standard">
      <style:paragraph-properties fo:margin-left="1.6937in" fo:margin-right="0in" fo:margin-top="0in" fo:margin-bottom="0in" style:contextual-spacing="false" fo:text-align="left" style:justify-single-word="false" fo:text-indent="0in" style:auto-text-indent="false"/>
    </style:style>
    <style:style style:name="P867" style:family="paragraph" style:parent-style-name="Heading_20_8">
      <style:paragraph-properties fo:margin-left="3.3634in" fo:margin-right="1.9783in" fo:margin-top="0.1429in" fo:margin-bottom="0in" style:contextual-spacing="false" fo:text-align="justify" style:justify-single-word="false"/>
    </style:style>
    <style:style style:name="P868" style:family="paragraph" style:parent-style-name="Standard">
      <style:paragraph-properties fo:margin-left="3.3634in" fo:margin-right="0in" fo:margin-top="0.1429in" fo:margin-bottom="0in" style:contextual-spacing="false" fo:line-height="0.1429in" fo:text-align="justify" style:justify-single-word="false" fo:text-indent="0in" style:auto-text-indent="false"/>
    </style:style>
    <style:style style:name="P869" style:family="paragraph" style:parent-style-name="Standard">
      <style:paragraph-properties fo:margin-left="3.3634in" fo:margin-right="1.9791in" fo:margin-top="0in" fo:margin-bottom="0in" style:contextual-spacing="false" fo:text-align="justify" style:justify-single-word="false" fo:text-indent="0in" style:auto-text-indent="false"/>
    </style:style>
    <style:style style:name="P870" style:family="paragraph" style:parent-style-name="Heading_20_8">
      <style:paragraph-properties fo:margin-left="0.2583in" fo:margin-right="0.7555in" fo:margin-top="0.1339in" fo:margin-bottom="0in" style:contextual-spacing="false"/>
      <style:text-properties fo:letter-spacing="-0.0016in"/>
    </style:style>
    <style:style style:name="P871" style:family="paragraph" style:parent-style-name="Standard">
      <style:paragraph-properties fo:margin-left="1.6937in" fo:margin-right="1.978in" fo:margin-top="0.1429in" fo:margin-bottom="0in" style:contextual-spacing="false" fo:text-align="justify" style:justify-single-word="false" fo:text-indent="1.6689in" style:auto-text-indent="false"/>
    </style:style>
    <style:style style:name="P872" style:family="paragraph" style:parent-style-name="Standard">
      <style:paragraph-properties fo:margin-left="3.3634in" fo:margin-right="0in" fo:margin-top="0.1339in" fo:margin-bottom="0in" style:contextual-spacing="false" fo:text-align="justify" style:justify-single-word="false" fo:text-indent="0in" style:auto-text-indent="false"/>
    </style:style>
    <style:style style:name="P873" style:family="paragraph" style:parent-style-name="Text_20_body">
      <style:paragraph-properties fo:margin-top="0.1429in" fo:margin-bottom="0in" style:contextual-spacing="false"/>
      <style:text-properties style:font-name="Verdana" fo:font-size="8.5pt" style:font-size-asian="8.5pt"/>
    </style:style>
    <style:style style:name="P874" style:family="paragraph" style:parent-style-name="Standard">
      <style:paragraph-properties fo:margin-left="0.4717in" fo:margin-right="0.7555in" fo:margin-top="0in" fo:margin-bottom="0in" style:contextual-spacing="false" fo:text-align="center" style:justify-single-word="false" fo:text-indent="0in" style:auto-text-indent="false"/>
    </style:style>
    <style:style style:name="P875" style:family="paragraph" style:parent-style-name="Text_20_body">
      <style:paragraph-properties fo:margin-top="0.1425in" fo:margin-bottom="0in" style:contextual-spacing="false"/>
      <style:text-properties style:font-name="Verdana" fo:font-size="8.5pt" style:font-size-asian="8.5pt"/>
    </style:style>
    <style:style style:name="P876" style:family="paragraph" style:parent-style-name="Heading_20_8">
      <style:paragraph-properties fo:margin-left="0.4717in" fo:margin-right="0.7555in" fo:margin-top="0.0008in" fo:margin-bottom="0in" style:contextual-spacing="false" fo:line-height="0.1429in"/>
    </style:style>
    <style:style style:name="P877" style:family="paragraph" style:parent-style-name="Standard">
      <style:paragraph-properties fo:margin-left="0.4709in" fo:margin-right="0.7555in" fo:margin-top="0in" fo:margin-bottom="0in" style:contextual-spacing="false" fo:text-align="center" style:justify-single-word="false" fo:text-indent="0in" style:auto-text-indent="false"/>
    </style:style>
    <style:style style:name="P878" style:family="paragraph" style:parent-style-name="Text_20_body" style:master-page-name="Converted30">
      <style:paragraph-properties style:page-number="auto"/>
      <style:text-properties style:font-name="Verdana" fo:font-size="8.5pt" fo:font-weight="bold" style:font-size-asian="8.5pt" style:font-weight-asian="bold"/>
    </style:style>
    <style:style style:name="P879" style:family="paragraph" style:parent-style-name="Text_20_body">
      <style:paragraph-properties fo:margin-top="0.0311in" fo:margin-bottom="0in" style:contextual-spacing="false"/>
      <style:text-properties style:font-name="Verdana" fo:font-size="8.5pt" fo:font-weight="bold" style:font-size-asian="8.5pt" style:font-weight-asian="bold"/>
    </style:style>
    <style:style style:name="P880" style:family="paragraph" style:parent-style-name="Standard">
      <style:paragraph-properties fo:margin-left="1.411in" fo:margin-right="0in" fo:margin-top="0in" fo:margin-bottom="0in" style:contextual-spacing="false" fo:text-align="left" style:justify-single-word="false" fo:text-indent="0in" style:auto-text-indent="false"/>
    </style:style>
    <style:style style:name="P881" style:family="paragraph" style:parent-style-name="Text_20_body">
      <style:paragraph-properties fo:margin-top="0.0055in" fo:margin-bottom="0in" style:contextual-spacing="false"/>
      <style:text-properties style:font-name="Verdana" fo:font-size="8.5pt" fo:font-weight="bold" style:font-size-asian="8.5pt" style:font-weight-asian="bold"/>
    </style:style>
    <style:style style:name="P882" style:family="paragraph" style:parent-style-name="Heading_20_8">
      <style:paragraph-properties fo:margin-left="3.3138in" fo:margin-right="1.9484in" fo:line-height="102%" fo:text-align="justify" style:justify-single-word="false"/>
    </style:style>
    <style:style style:name="P883" style:family="paragraph" style:parent-style-name="Standard">
      <style:paragraph-properties fo:margin-left="3.3425in" fo:margin-right="0in" fo:margin-top="0in" fo:margin-bottom="0in" style:contextual-spacing="false" fo:text-align="justify" style:justify-single-word="false" fo:text-indent="0in" style:auto-text-indent="false"/>
    </style:style>
    <style:style style:name="P884" style:family="paragraph" style:parent-style-name="Standard">
      <style:paragraph-properties fo:margin-left="3.3425in" fo:margin-right="1.9484in" fo:margin-top="0.0028in" fo:margin-bottom="0in" style:contextual-spacing="false" fo:line-height="102%" fo:text-align="justify" style:justify-single-word="false" fo:text-indent="-0.0008in" style:auto-text-indent="false"/>
    </style:style>
    <style:style style:name="P885" style:family="paragraph" style:parent-style-name="Heading_20_8">
      <style:paragraph-properties fo:margin-left="0.2307in" fo:margin-right="0.7555in" fo:margin-top="0.1154in" fo:margin-bottom="0in" style:contextual-spacing="false"/>
      <style:text-properties fo:letter-spacing="-0.0016in"/>
    </style:style>
    <style:style style:name="P886" style:family="paragraph" style:parent-style-name="Standard">
      <style:paragraph-properties fo:margin-left="1.411in" fo:margin-right="1.948in" fo:margin-top="0in" fo:margin-bottom="0in" style:contextual-spacing="false" fo:line-height="102%" fo:text-align="justify" style:justify-single-word="false" fo:text-indent="1.9307in" style:auto-text-indent="false"/>
    </style:style>
    <style:style style:name="P887" style:family="paragraph" style:parent-style-name="Text_20_body">
      <style:paragraph-properties fo:margin-top="0.0008in" fo:margin-bottom="0in" style:contextual-spacing="false"/>
      <style:text-properties style:font-name="Verdana"/>
    </style:style>
    <style:style style:name="P888" style:family="paragraph" style:parent-style-name="Table_20_Paragraph">
      <style:paragraph-properties fo:margin-top="0.022in" fo:margin-bottom="0in" style:contextual-spacing="false"/>
      <style:text-properties style:font-name="Verdana" fo:font-size="5pt" style:font-size-asian="5pt"/>
    </style:style>
    <style:style style:name="P889" style:family="paragraph" style:parent-style-name="Table_20_Paragraph">
      <style:paragraph-properties fo:margin-left="0.0008in" fo:margin-right="0.0016in" fo:text-align="center" style:justify-single-word="false"/>
    </style:style>
    <style:style style:name="P890" style:family="paragraph" style:parent-style-name="Table_20_Paragraph">
      <style:paragraph-properties fo:margin-left="0.1264in" fo:margin-right="0in"/>
    </style:style>
    <style:style style:name="P891" style:family="paragraph" style:parent-style-name="Table_20_Paragraph">
      <style:paragraph-properties fo:margin-left="0.0291in" fo:margin-right="0.0283in" fo:text-align="center" style:justify-single-word="false"/>
    </style:style>
    <style:style style:name="P892" style:family="paragraph" style:parent-style-name="Table_20_Paragraph">
      <style:paragraph-properties fo:margin-left="0.0028in" fo:margin-right="0.002in" fo:text-align="center" style:justify-single-word="false"/>
    </style:style>
    <style:style style:name="P893" style:family="paragraph" style:parent-style-name="Table_20_Paragraph">
      <style:paragraph-properties fo:margin-left="0.002in" fo:margin-right="0.002in" fo:text-align="center" style:justify-single-word="false"/>
    </style:style>
    <style:style style:name="P894" style:family="paragraph" style:parent-style-name="Table_20_Paragraph">
      <style:paragraph-properties fo:margin-left="0.0291in" fo:margin-right="0.0252in" fo:margin-top="0.0638in" fo:margin-bottom="0in" style:contextual-spacing="false" style:line-height-at-least="0.0835in" fo:text-indent="0.0047in" style:auto-text-indent="false"/>
    </style:style>
    <style:style style:name="P895" style:family="paragraph" style:parent-style-name="Table_20_Paragraph">
      <style:paragraph-properties fo:margin-left="0.002in" fo:margin-right="0.0016in" fo:text-align="center" style:justify-single-word="false"/>
    </style:style>
    <style:style style:name="P896" style:family="paragraph" style:parent-style-name="Table_20_Paragraph">
      <style:paragraph-properties fo:margin-left="0in" fo:margin-right="0.0016in" fo:text-align="center" style:justify-single-word="false"/>
    </style:style>
    <style:style style:name="P897" style:family="paragraph" style:parent-style-name="Table_20_Paragraph">
      <style:paragraph-properties fo:margin-left="0in" fo:margin-right="0.0075in" fo:text-align="center" style:justify-single-word="false"/>
    </style:style>
    <style:style style:name="P898" style:family="paragraph" style:parent-style-name="Table_20_Paragraph">
      <style:paragraph-properties fo:margin-top="0.0244in" fo:margin-bottom="0in" style:contextual-spacing="false"/>
      <style:text-properties style:font-name="Verdana" fo:font-size="5pt" style:font-size-asian="5pt"/>
    </style:style>
    <style:style style:name="P899" style:family="paragraph" style:parent-style-name="Table_20_Paragraph">
      <style:paragraph-properties fo:margin-left="0.1543in" fo:margin-right="0in" fo:margin-top="0.0528in" fo:margin-bottom="0in" style:contextual-spacing="false" style:line-height-at-least="0.0835in" fo:text-indent="-0.1063in" style:auto-text-indent="false"/>
    </style:style>
    <style:style style:name="P900" style:family="paragraph" style:parent-style-name="Table_20_Paragraph">
      <style:paragraph-properties fo:margin-left="0.0291in" fo:margin-right="0in" fo:text-align="center" style:justify-single-word="false"/>
    </style:style>
    <style:style style:name="P901" style:family="paragraph" style:parent-style-name="Table_20_Paragraph">
      <style:paragraph-properties fo:margin-left="0.0028in" fo:margin-right="0in" fo:text-align="center" style:justify-single-word="false"/>
    </style:style>
    <style:style style:name="P902" style:family="paragraph" style:parent-style-name="Table_20_Paragraph">
      <style:paragraph-properties fo:margin-left="0.002in" fo:margin-right="0in" fo:text-align="center" style:justify-single-word="false"/>
    </style:style>
    <style:style style:name="P903" style:family="paragraph" style:parent-style-name="Text_20_body">
      <style:paragraph-properties fo:margin-top="0.0882in" fo:margin-bottom="0in" style:contextual-spacing="false"/>
      <style:text-properties style:font-name="Verdana" fo:font-size="8.5pt" style:font-size-asian="8.5pt"/>
    </style:style>
    <style:style style:name="P904" style:family="paragraph" style:parent-style-name="Standard">
      <style:paragraph-properties fo:margin-left="1.411in" fo:margin-right="1.9217in" fo:margin-top="0in" fo:margin-bottom="0in" style:contextual-spacing="false" fo:line-height="102%" fo:text-align="justify" style:justify-single-word="false" fo:text-indent="1.9307in" style:auto-text-indent="false"/>
    </style:style>
    <style:style style:name="P905" style:family="paragraph" style:parent-style-name="Standard">
      <style:paragraph-properties fo:margin-left="1.0575in" fo:margin-right="1.9075in" fo:margin-top="0.0008in" fo:margin-bottom="0in" style:contextual-spacing="false" fo:text-align="center" style:justify-single-word="false" fo:text-indent="0in" style:auto-text-indent="false"/>
    </style:style>
    <style:style style:name="P906" style:family="paragraph" style:parent-style-name="Text_20_body">
      <style:paragraph-properties fo:margin-top="0.011in" fo:margin-bottom="0in" style:contextual-spacing="false"/>
      <style:text-properties style:font-name="Verdana" fo:font-size="8.5pt" style:font-size-asian="8.5pt"/>
    </style:style>
    <style:style style:name="P907" style:family="paragraph" style:parent-style-name="Heading_20_8">
      <style:paragraph-properties fo:margin-left="1.0575in" fo:margin-right="1.9063in"/>
    </style:style>
    <style:style style:name="P908" style:family="paragraph" style:parent-style-name="Heading_20_9">
      <style:paragraph-properties fo:margin-left="1.0575in" fo:margin-right="1.9063in" fo:margin-top="0.0028in" fo:margin-bottom="0in" style:contextual-spacing="false" fo:text-align="center" style:justify-single-word="false"/>
    </style:style>
    <style:style style:name="P909" style:family="paragraph" style:parent-style-name="Text_20_body" style:master-page-name="Converted31">
      <style:paragraph-properties style:page-number="auto"/>
      <style:text-properties style:font-name="Verdana" fo:font-size="7.5pt" fo:font-weight="bold" style:font-size-asian="7.5pt" style:font-weight-asian="bold"/>
    </style:style>
    <style:style style:name="P910" style:family="paragraph" style:parent-style-name="Text_20_body">
      <style:paragraph-properties fo:margin-top="0.1016in" fo:margin-bottom="0in" style:contextual-spacing="false"/>
      <style:text-properties style:font-name="Verdana" fo:font-size="7.5pt" fo:font-weight="bold" style:font-size-asian="7.5pt" style:font-weight-asian="bold"/>
    </style:style>
    <style:style style:name="P911" style:family="paragraph" style:parent-style-name="Standard">
      <style:paragraph-properties fo:margin-left="1.6346in" fo:margin-right="0in" fo:margin-top="0in" fo:margin-bottom="0in" style:contextual-spacing="false" fo:text-align="left" style:justify-single-word="false" fo:text-indent="0in" style:auto-text-indent="false"/>
    </style:style>
    <style:style style:name="P912" style:family="paragraph" style:parent-style-name="Standard">
      <style:paragraph-properties fo:margin-left="3.3165in" fo:margin-right="2.0256in" fo:margin-top="0.1256in" fo:margin-bottom="0in" style:contextual-spacing="false" fo:text-align="justify" style:justify-single-word="false" fo:text-indent="0in" style:auto-text-indent="false">
        <style:tab-stops>
          <style:tab-stop style:position="4.3839in"/>
          <style:tab-stop style:position="5.5283in"/>
        </style:tab-stops>
      </style:paragraph-properties>
    </style:style>
    <style:style style:name="P913" style:family="paragraph" style:parent-style-name="Standard">
      <style:paragraph-properties fo:margin-left="3.3165in" fo:margin-right="2.0264in" fo:margin-top="0.1244in" fo:margin-bottom="0in" style:contextual-spacing="false" fo:text-align="justify" style:justify-single-word="false" fo:text-indent="-0.0008in" style:auto-text-indent="false"/>
    </style:style>
    <style:style style:name="P914" style:family="paragraph" style:parent-style-name="Standard">
      <style:paragraph-properties fo:margin-left="3.3165in" fo:margin-right="2.028in" fo:margin-top="0in" fo:margin-bottom="0in" style:contextual-spacing="false" fo:text-align="justify" style:justify-single-word="false" fo:text-indent="0in" style:auto-text-indent="false"/>
    </style:style>
    <style:style style:name="P915" style:family="paragraph" style:parent-style-name="Standard">
      <style:paragraph-properties fo:margin-left="3.2882in" fo:margin-right="0in" fo:margin-top="0.1228in" fo:margin-bottom="0in" style:contextual-spacing="false" fo:line-height="0.1264in" fo:text-align="justify" style:justify-single-word="false" fo:text-indent="0in" style:auto-text-indent="false"/>
    </style:style>
    <style:style style:name="P916" style:family="paragraph" style:parent-style-name="Standard">
      <style:paragraph-properties fo:margin-left="1.6346in" fo:margin-right="1.948in" fo:margin-top="0in" fo:margin-bottom="0in" style:contextual-spacing="false" fo:text-align="left" style:justify-single-word="false" fo:text-indent="0in" style:auto-text-indent="false"/>
    </style:style>
    <style:style style:name="P917" style:family="paragraph" style:parent-style-name="Text_20_body">
      <style:paragraph-properties fo:margin-top="0.0035in" fo:margin-bottom="0in" style:contextual-spacing="false"/>
      <style:text-properties style:font-name="Verdana" fo:font-style="italic" fo:font-weight="bold" style:font-style-asian="italic" style:font-weight-asian="bold"/>
    </style:style>
    <style:style style:name="P918" style:family="paragraph" style:parent-style-name="Table_20_Paragraph">
      <style:paragraph-properties fo:margin-top="0.0256in" fo:margin-bottom="0in" style:contextual-spacing="false"/>
      <style:text-properties style:font-name="Verdana" fo:font-size="5pt" fo:font-style="italic" fo:font-weight="bold" style:font-size-asian="5pt" style:font-style-asian="italic" style:font-weight-asian="bold"/>
    </style:style>
    <style:style style:name="P919" style:family="paragraph" style:parent-style-name="Table_20_Paragraph">
      <style:paragraph-properties fo:margin-left="0.1409in" fo:margin-right="0in"/>
    </style:style>
    <style:style style:name="P920" style:family="paragraph" style:parent-style-name="Table_20_Paragraph">
      <style:paragraph-properties fo:margin-left="0.0299in" fo:margin-right="0.0307in" fo:text-align="center" style:justify-single-word="false"/>
    </style:style>
    <style:style style:name="P921" style:family="paragraph" style:parent-style-name="Table_20_Paragraph">
      <style:paragraph-properties fo:margin-left="0.0063in" fo:margin-right="0.0063in" fo:text-align="center" style:justify-single-word="false"/>
    </style:style>
    <style:style style:name="P922" style:family="paragraph" style:parent-style-name="Table_20_Paragraph">
      <style:paragraph-properties fo:margin-left="0.0071in" fo:margin-right="0.0075in" fo:text-align="center" style:justify-single-word="false"/>
    </style:style>
    <style:style style:name="P923" style:family="paragraph" style:parent-style-name="Table_20_Paragraph">
      <style:text-properties style:font-name="Verdana" fo:font-size="5pt" fo:font-style="italic" fo:font-weight="bold" style:font-size-asian="5pt" style:font-style-asian="italic" style:font-weight-asian="bold"/>
    </style:style>
    <style:style style:name="P924" style:family="paragraph" style:parent-style-name="Table_20_Paragraph">
      <style:paragraph-properties fo:margin-top="0.0811in" fo:margin-bottom="0in" style:contextual-spacing="false"/>
      <style:text-properties style:font-name="Verdana" fo:font-size="5pt" fo:font-style="italic" fo:font-weight="bold" style:font-size-asian="5pt" style:font-style-asian="italic" style:font-weight-asian="bold"/>
    </style:style>
    <style:style style:name="P925" style:family="paragraph" style:parent-style-name="Table_20_Paragraph">
      <style:paragraph-properties fo:margin-left="0.1035in" fo:margin-right="0in" fo:margin-top="0.0008in" fo:margin-bottom="0in" style:contextual-spacing="false" fo:text-indent="-0.0138in" style:auto-text-indent="false"/>
    </style:style>
    <style:style style:name="P926" style:family="paragraph" style:parent-style-name="Table_20_Paragraph">
      <style:paragraph-properties fo:margin-top="0.039in" fo:margin-bottom="0in" style:contextual-spacing="false"/>
      <style:text-properties style:font-name="Verdana" fo:font-size="5pt" fo:font-style="italic" fo:font-weight="bold" style:font-size-asian="5pt" style:font-style-asian="italic" style:font-weight-asian="bold"/>
    </style:style>
    <style:style style:name="P927" style:family="paragraph" style:parent-style-name="Table_20_Paragraph">
      <style:paragraph-properties fo:margin-left="0.0307in" fo:margin-right="0.0008in" fo:margin-top="0.0008in" fo:margin-bottom="0in" style:contextual-spacing="false" fo:text-align="center" style:justify-single-word="false"/>
    </style:style>
    <style:style style:name="P928" style:family="paragraph" style:parent-style-name="Table_20_Paragraph">
      <style:paragraph-properties fo:margin-left="0.0063in" fo:margin-right="0in" fo:margin-top="0.0827in" fo:margin-bottom="0in" style:contextual-spacing="false" fo:text-align="center" style:justify-single-word="false"/>
    </style:style>
    <style:style style:name="P929" style:family="paragraph" style:parent-style-name="Table_20_Paragraph">
      <style:paragraph-properties fo:margin-left="0.0402in" fo:margin-right="0.0339in" fo:text-align="center" style:justify-single-word="false"/>
    </style:style>
    <style:style style:name="P930" style:family="paragraph" style:parent-style-name="Table_20_Paragraph">
      <style:paragraph-properties fo:margin-left="0.0075in" fo:margin-right="0.0008in" fo:margin-top="0.0008in" fo:margin-bottom="0in" style:contextual-spacing="false" fo:text-align="center" style:justify-single-word="false"/>
    </style:style>
    <style:style style:name="P931" style:family="paragraph" style:parent-style-name="Standard">
      <style:paragraph-properties fo:margin-left="1.6346in" fo:margin-right="2.0283in" fo:margin-top="0.1071in" fo:margin-bottom="0in" style:contextual-spacing="false" fo:text-align="justify" style:justify-single-word="false" fo:text-indent="1.6535in" style:auto-text-indent="false"/>
    </style:style>
    <style:style style:name="P932" style:family="paragraph" style:parent-style-name="List_20_Paragraph" style:list-style-name="WWNum5">
      <style:paragraph-properties fo:margin-left="1.6346in" fo:margin-right="2.0335in" fo:margin-top="0in" fo:margin-bottom="0in" style:contextual-spacing="false" fo:line-height="100%" fo:text-align="justify" style:justify-single-word="false" fo:text-indent="0.8126in" style:auto-text-indent="false">
        <style:tab-stops>
          <style:tab-stop style:position="2.5516in"/>
        </style:tab-stops>
      </style:paragraph-properties>
    </style:style>
    <style:style style:name="P933" style:family="paragraph" style:parent-style-name="List_20_Paragraph" style:list-style-name="WWNum5">
      <style:paragraph-properties fo:margin-left="1.6346in" fo:margin-right="2.0299in" fo:margin-top="0in" fo:margin-bottom="0in" style:contextual-spacing="false" fo:line-height="100%" fo:text-align="justify" style:justify-single-word="false" fo:text-indent="0.8126in" style:auto-text-indent="false">
        <style:tab-stops>
          <style:tab-stop style:position="2.5811in"/>
        </style:tab-stops>
      </style:paragraph-properties>
    </style:style>
    <style:style style:name="P934" style:family="paragraph" style:parent-style-name="List_20_Paragraph" style:list-style-name="WWNum5">
      <style:paragraph-properties fo:margin-left="1.6346in" fo:margin-right="2.0327in" fo:margin-top="0in" fo:margin-bottom="0in" style:contextual-spacing="false" fo:line-height="100%" fo:text-align="justify" style:justify-single-word="false" fo:text-indent="0.8126in" style:auto-text-indent="false">
        <style:tab-stops>
          <style:tab-stop style:position="2.6575in"/>
        </style:tab-stops>
      </style:paragraph-properties>
    </style:style>
    <style:style style:name="P935" style:family="paragraph" style:parent-style-name="List_20_Paragraph" style:list-style-name="WWNum5">
      <style:paragraph-properties fo:margin-left="1.6346in" fo:margin-right="2.0299in" fo:margin-top="0in" fo:margin-bottom="0in" style:contextual-spacing="false" fo:line-height="100%" fo:text-align="justify" style:justify-single-word="false" fo:text-indent="0.8126in" style:auto-text-indent="false">
        <style:tab-stops>
          <style:tab-stop style:position="2.6047in"/>
        </style:tab-stops>
      </style:paragraph-properties>
    </style:style>
    <style:style style:name="P936" style:family="paragraph" style:parent-style-name="List_20_Paragraph" style:list-style-name="WWNum5">
      <style:paragraph-properties fo:margin-left="2.5689in" fo:margin-right="0in" fo:margin-top="0in" fo:margin-bottom="0in" style:contextual-spacing="false" fo:line-height="0.1189in" fo:text-align="left" style:justify-single-word="false" fo:text-indent="-0.1217in" style:auto-text-indent="false">
        <style:tab-stops>
          <style:tab-stop style:position="2.5689in"/>
        </style:tab-stops>
      </style:paragraph-properties>
    </style:style>
    <style:style style:name="P937" style:family="paragraph" style:parent-style-name="Standard">
      <style:paragraph-properties fo:margin-left="1.6346in" fo:margin-right="1.7555in" fo:margin-top="0in" fo:margin-bottom="0in" style:contextual-spacing="false" fo:text-align="left" style:justify-single-word="false" fo:text-indent="0in" style:auto-text-indent="false"/>
    </style:style>
    <style:style style:name="P938" style:family="paragraph" style:parent-style-name="List_20_Paragraph" style:list-style-name="WWNum5">
      <style:paragraph-properties fo:margin-left="1.6346in" fo:margin-right="2.0319in" fo:margin-top="0in" fo:margin-bottom="0in" style:contextual-spacing="false" fo:line-height="100%" fo:text-align="justify" style:justify-single-word="false" fo:text-indent="0.8126in" style:auto-text-indent="false">
        <style:tab-stops>
          <style:tab-stop style:position="2.5972in"/>
        </style:tab-stops>
      </style:paragraph-properties>
    </style:style>
    <style:style style:name="P939" style:family="paragraph" style:parent-style-name="Text_20_body" style:master-page-name="Converted32">
      <style:paragraph-properties style:page-number="auto"/>
      <style:text-properties style:font-name="Verdana"/>
    </style:style>
    <style:style style:name="P940" style:family="paragraph" style:parent-style-name="List_20_Paragraph" style:list-style-name="WWNum5">
      <style:paragraph-properties fo:margin-left="1.6917in" fo:margin-right="1.9354in" fo:margin-top="0in" fo:margin-bottom="0in" style:contextual-spacing="false" fo:line-height="95%" fo:text-align="justify" style:justify-single-word="false" fo:text-indent="0.8189in" style:auto-text-indent="false">
        <style:tab-stops>
          <style:tab-stop style:position="2.7457in"/>
        </style:tab-stops>
      </style:paragraph-properties>
    </style:style>
    <style:style style:name="P941" style:family="paragraph" style:parent-style-name="List_20_Paragraph" style:list-style-name="WWNum5">
      <style:paragraph-properties fo:margin-left="1.6902in" fo:margin-right="1.9354in" fo:margin-top="0in" fo:margin-bottom="0in" style:contextual-spacing="false" fo:line-height="100%" fo:text-align="justify" style:justify-single-word="false" fo:text-indent="0.8209in" style:auto-text-indent="false">
        <style:tab-stops>
          <style:tab-stop style:position="2.7661in"/>
        </style:tab-stops>
      </style:paragraph-properties>
    </style:style>
    <style:style style:name="P942" style:family="paragraph" style:parent-style-name="List_20_Paragraph" style:list-style-name="WWNum5">
      <style:paragraph-properties fo:margin-left="1.689in" fo:margin-right="1.9457in" fo:margin-top="0in" fo:margin-bottom="0in" style:contextual-spacing="false" fo:line-height="100%" fo:text-align="justify" style:justify-single-word="false" fo:text-indent="0.9091in" style:auto-text-indent="false">
        <style:tab-stops>
          <style:tab-stop style:position="2.8138in"/>
        </style:tab-stops>
      </style:paragraph-properties>
    </style:style>
    <style:style style:name="P943" style:family="paragraph" style:parent-style-name="List_20_Paragraph" style:list-style-name="WWNum5">
      <style:paragraph-properties fo:margin-left="1.6929in" fo:margin-right="1.9402in" fo:margin-top="0in" fo:margin-bottom="0in" style:contextual-spacing="false" fo:line-height="100%" fo:text-align="justify" style:justify-single-word="false" fo:text-indent="0.8209in" style:auto-text-indent="false">
        <style:tab-stops>
          <style:tab-stop style:position="2.6543in"/>
        </style:tab-stops>
      </style:paragraph-properties>
    </style:style>
    <style:style style:name="P944" style:family="paragraph" style:parent-style-name="Text_20_body">
      <style:paragraph-properties fo:margin-left="1.689in" fo:margin-right="1.9382in" fo:margin-top="0.1209in" fo:margin-bottom="0in" style:contextual-spacing="false" fo:text-align="justify" style:justify-single-word="false" fo:text-indent="1.7008in" style:auto-text-indent="false"/>
    </style:style>
    <style:style style:name="P945" style:family="paragraph" style:parent-style-name="Text_20_body">
      <style:paragraph-properties fo:margin-left="1.6882in" fo:margin-right="1.9319in" fo:margin-top="0.1264in" fo:margin-bottom="0in" style:contextual-spacing="false" fo:text-align="justify" style:justify-single-word="false" fo:text-indent="1.7016in" style:auto-text-indent="false"/>
    </style:style>
    <style:style style:name="P946" style:family="paragraph" style:parent-style-name="Text_20_body">
      <style:paragraph-properties fo:margin-left="1.6902in" fo:margin-right="1.9327in" fo:margin-top="0.1244in" fo:margin-bottom="0in" style:contextual-spacing="false" fo:text-align="justify" style:justify-single-word="false" fo:text-indent="1.6992in" style:auto-text-indent="false"/>
    </style:style>
    <style:style style:name="P947" style:family="paragraph" style:parent-style-name="Text_20_body">
      <style:paragraph-properties fo:margin-top="0.1236in" fo:margin-bottom="0in" style:contextual-spacing="false"/>
    </style:style>
    <style:style style:name="P948" style:family="paragraph" style:parent-style-name="Text_20_body">
      <style:paragraph-properties fo:margin-left="0.5429in" fo:margin-right="0.7555in" fo:text-align="center" style:justify-single-word="false"/>
    </style:style>
    <style:style style:name="P949" style:family="paragraph" style:parent-style-name="Text_20_body">
      <style:paragraph-properties fo:margin-top="0.0008in" fo:margin-bottom="0in" style:contextual-spacing="false"/>
    </style:style>
    <style:style style:name="P950" style:family="paragraph" style:parent-style-name="Standard">
      <style:paragraph-properties fo:margin-left="0.5071in" fo:margin-right="0.7555in" fo:margin-top="0in" fo:margin-bottom="0in" style:contextual-spacing="false" fo:line-height="0.1272in" fo:text-align="center" style:justify-single-word="false" fo:text-indent="0in" style:auto-text-indent="false"/>
    </style:style>
    <style:style style:name="P951" style:family="paragraph" style:parent-style-name="Standard">
      <style:paragraph-properties fo:margin-left="0.5047in" fo:margin-right="0.7555in" fo:margin-top="0in" fo:margin-bottom="0in" style:contextual-spacing="false" fo:line-height="0.1272in" fo:text-align="center" style:justify-single-word="false" fo:text-indent="0in" style:auto-text-indent="false"/>
    </style:style>
    <style:style style:name="P952" style:family="paragraph" style:parent-style-name="Text_20_body">
      <style:paragraph-properties fo:margin-top="0.0598in" fo:margin-bottom="0in" style:contextual-spacing="false"/>
      <style:text-properties fo:font-size="6pt" fo:font-weight="bold" style:font-size-asian="6pt" style:font-weight-asian="bold"/>
    </style:style>
    <style:style style:name="P953" style:family="paragraph" style:parent-style-name="Standard">
      <style:paragraph-properties fo:margin-left="0.3953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954" style:family="paragraph" style:parent-style-name="Standard" style:master-page-name="Converted33">
      <style:paragraph-properties fo:margin-left="1.5465in" fo:margin-right="0in" fo:margin-top="0.65in" fo:margin-bottom="0in" style:contextual-spacing="false" fo:text-align="left" style:justify-single-word="false" fo:text-indent="0in" style:auto-text-indent="false" style:page-number="34"/>
    </style:style>
    <style:style style:name="P955" style:family="paragraph" style:parent-style-name="Text_20_body">
      <style:paragraph-properties fo:margin-top="0.002in" fo:margin-bottom="0in" style:contextual-spacing="false"/>
      <style:text-properties style:font-name="Verdana" fo:font-size="8.5pt" fo:font-weight="bold" style:font-size-asian="8.5pt" style:font-weight-asian="bold"/>
    </style:style>
    <style:style style:name="P956" style:family="paragraph" style:parent-style-name="Heading_20_8">
      <style:paragraph-properties fo:margin-left="3.2528in" fo:margin-right="2.0673in" fo:text-align="justify" style:justify-single-word="false"/>
      <style:text-properties fo:color="#000009"/>
    </style:style>
    <style:style style:name="P957" style:family="paragraph" style:parent-style-name="Text_20_body">
      <style:paragraph-properties fo:margin-top="0.0016in" fo:margin-bottom="0in" style:contextual-spacing="false"/>
      <style:text-properties style:font-name="Verdana" fo:font-size="8.5pt" fo:font-weight="bold" style:font-size-asian="8.5pt" style:font-weight-asian="bold"/>
    </style:style>
    <style:style style:name="P958" style:family="paragraph" style:parent-style-name="Standard">
      <style:paragraph-properties fo:margin-left="3.2528in" fo:margin-right="0in" fo:margin-top="0in" fo:margin-bottom="0in" style:contextual-spacing="false" fo:text-align="justify" style:justify-single-word="false" fo:text-indent="0in" style:auto-text-indent="false"/>
    </style:style>
    <style:style style:name="P959" style:family="paragraph" style:parent-style-name="Standard">
      <style:paragraph-properties fo:margin-left="3.2528in" fo:margin-right="2.0681in" fo:margin-top="0.0008in" fo:margin-bottom="0in" style:contextual-spacing="false" fo:text-align="justify" style:justify-single-word="false" fo:text-indent="-0.0008in" style:auto-text-indent="false"/>
    </style:style>
    <style:style style:name="P960" style:family="paragraph" style:parent-style-name="Text_20_body">
      <style:paragraph-properties fo:margin-top="0.0047in" fo:margin-bottom="0in" style:contextual-spacing="false"/>
      <style:text-properties style:font-name="Verdana" fo:font-size="8.5pt" fo:font-weight="bold" style:font-size-asian="8.5pt" style:font-weight-asian="bold"/>
    </style:style>
    <style:style style:name="P961" style:family="paragraph" style:parent-style-name="Heading_20_8">
      <style:paragraph-properties fo:margin-left="0.0425in" fo:margin-right="0.7555in"/>
      <style:text-properties fo:letter-spacing="-0.0016in"/>
    </style:style>
    <style:style style:name="P962" style:family="paragraph" style:parent-style-name="Standard">
      <style:paragraph-properties fo:margin-left="1.5752in" fo:margin-right="2.0681in" fo:margin-top="0in" fo:margin-bottom="0in" style:contextual-spacing="false" fo:text-align="justify" style:justify-single-word="false" fo:text-indent="1.678in" style:auto-text-indent="false"/>
    </style:style>
    <style:style style:name="P963" style:family="paragraph" style:parent-style-name="Text_20_body">
      <style:paragraph-properties fo:margin-top="0.002in" fo:margin-bottom="0in" style:contextual-spacing="false"/>
      <style:text-properties style:font-name="Verdana" fo:font-size="8.5pt" fo:font-style="italic" style:font-size-asian="8.5pt" style:font-style-asian="italic"/>
    </style:style>
    <style:style style:name="P964" style:family="paragraph" style:parent-style-name="Table_20_Paragraph">
      <style:paragraph-properties fo:margin-top="0.0807in" fo:margin-bottom="0in" style:contextual-spacing="false"/>
      <style:text-properties style:font-name="Verdana" fo:font-size="5.5pt" fo:font-style="italic" style:font-size-asian="5.5pt" style:font-style-asian="italic"/>
    </style:style>
    <style:style style:name="P965" style:family="paragraph" style:parent-style-name="Table_20_Paragraph">
      <style:paragraph-properties fo:margin-left="0.0146in" fo:margin-right="0.0098in" fo:margin-top="0.028in" fo:margin-bottom="0in" style:contextual-spacing="false" fo:line-height="104%" fo:text-align="center" style:justify-single-word="false"/>
    </style:style>
    <style:style style:name="P966" style:family="paragraph" style:parent-style-name="Table_20_Paragraph">
      <style:paragraph-properties fo:margin-left="0.1457in" fo:margin-right="0.0591in" fo:margin-top="0.0756in" fo:margin-bottom="0in" style:contextual-spacing="false" fo:line-height="104%" fo:text-indent="-0.0791in" style:auto-text-indent="false"/>
    </style:style>
    <style:style style:name="P967" style:family="paragraph" style:parent-style-name="Table_20_Paragraph">
      <style:paragraph-properties fo:margin-top="0.0898in" fo:margin-bottom="0in" style:contextual-spacing="false"/>
      <style:text-properties style:font-name="Verdana" fo:font-size="5.5pt" fo:font-style="italic" style:font-size-asian="5.5pt" style:font-style-asian="italic"/>
    </style:style>
    <style:style style:name="P968" style:family="paragraph" style:parent-style-name="Table_20_Paragraph">
      <style:paragraph-properties fo:margin-left="0.1047in" fo:margin-right="0in"/>
    </style:style>
    <style:style style:name="P969" style:family="paragraph" style:parent-style-name="Table_20_Paragraph">
      <style:paragraph-properties fo:margin-top="0.0409in" fo:margin-bottom="0in" style:contextual-spacing="false"/>
      <style:text-properties style:font-name="Verdana" fo:font-size="5.5pt" fo:font-style="italic" style:font-size-asian="5.5pt" style:font-style-asian="italic"/>
    </style:style>
    <style:style style:name="P970" style:family="paragraph" style:parent-style-name="Table_20_Paragraph">
      <style:paragraph-properties fo:margin-left="0.0028in" fo:margin-right="0.0008in" fo:margin-top="0.0035in" fo:margin-bottom="0in" style:contextual-spacing="false" fo:text-align="center" style:justify-single-word="false"/>
    </style:style>
    <style:style style:name="P971" style:family="paragraph" style:parent-style-name="Standard">
      <style:paragraph-properties fo:margin-left="3.3508in" fo:margin-right="0in" fo:margin-top="0.1417in" fo:margin-bottom="0in" style:contextual-spacing="false" fo:text-align="left" style:justify-single-word="false" fo:text-indent="0in" style:auto-text-indent="false"/>
    </style:style>
    <style:style style:name="P972" style:family="paragraph" style:parent-style-name="Standard">
      <style:paragraph-properties fo:margin-left="1.5752in" fo:margin-right="0in" fo:margin-top="0.0008in" fo:margin-bottom="0in" style:contextual-spacing="false" fo:text-align="left" style:justify-single-word="false" fo:text-indent="0in" style:auto-text-indent="false"/>
    </style:style>
    <style:style style:name="P973" style:family="paragraph" style:parent-style-name="Text_20_body">
      <style:paragraph-properties fo:margin-top="0.0008in" fo:margin-bottom="0in" style:contextual-spacing="false"/>
      <style:text-properties style:font-name="Verdana" fo:font-size="8.5pt" style:font-size-asian="8.5pt"/>
    </style:style>
    <style:style style:name="P974" style:family="paragraph" style:parent-style-name="Standard">
      <style:paragraph-properties fo:margin-left="0.2626in" fo:margin-right="0.7555in" fo:margin-top="0in" fo:margin-bottom="0in" style:contextual-spacing="false" fo:text-align="center" style:justify-single-word="false" fo:text-indent="0in" style:auto-text-indent="false"/>
    </style:style>
    <style:style style:name="P975" style:family="paragraph" style:parent-style-name="Text_20_body">
      <style:paragraph-properties fo:margin-top="0.0016in" fo:margin-bottom="0in" style:contextual-spacing="false"/>
      <style:text-properties style:font-name="Verdana" fo:font-size="8.5pt" style:font-size-asian="8.5pt"/>
    </style:style>
    <style:style style:name="P976" style:family="paragraph" style:parent-style-name="Heading_20_8">
      <style:paragraph-properties fo:margin-left="0.2638in" fo:margin-right="0.7555in" fo:margin-top="0.0008in" fo:margin-bottom="0in" style:contextual-spacing="false"/>
    </style:style>
    <style:style style:name="P977" style:family="paragraph" style:parent-style-name="Standard">
      <style:paragraph-properties fo:margin-left="0.2638in" fo:margin-right="0.7555in" fo:margin-top="0.0008in" fo:margin-bottom="0in" style:contextual-spacing="false" fo:text-align="center" style:justify-single-word="false" fo:text-indent="0in" style:auto-text-indent="false"/>
    </style:style>
    <style:style style:name="P978" style:family="paragraph" style:parent-style-name="Text_20_body" style:master-page-name="Converted34">
      <style:paragraph-properties style:page-number="auto"/>
      <style:text-properties style:font-name="Verdana" fo:font-size="8.5pt" fo:font-weight="bold" style:font-size-asian="8.5pt" style:font-weight-asian="bold"/>
    </style:style>
    <style:style style:name="P979" style:family="paragraph" style:parent-style-name="Text_20_body">
      <style:paragraph-properties fo:margin-top="0.0134in" fo:margin-bottom="0in" style:contextual-spacing="false"/>
      <style:text-properties style:font-name="Verdana" fo:font-size="8.5pt" fo:font-weight="bold" style:font-size-asian="8.5pt" style:font-weight-asian="bold"/>
    </style:style>
    <style:style style:name="P980" style:family="paragraph" style:parent-style-name="Standard">
      <style:paragraph-properties fo:margin-left="1.589in" fo:margin-right="0in" fo:margin-top="0in" fo:margin-bottom="0in" style:contextual-spacing="false" fo:text-align="left" style:justify-single-word="false" fo:text-indent="0in" style:auto-text-indent="false"/>
    </style:style>
    <style:style style:name="P981" style:family="paragraph" style:parent-style-name="Heading_20_8">
      <style:paragraph-properties fo:margin-left="3.2874in" fo:margin-right="2.0374in" fo:line-height="102%" fo:text-align="justify" style:justify-single-word="false">
        <style:tab-stops>
          <style:tab-stop style:position="4.678in"/>
          <style:tab-stop style:position="5.6528in"/>
        </style:tab-stops>
      </style:paragraph-properties>
    </style:style>
    <style:style style:name="P982" style:family="paragraph" style:parent-style-name="Heading_20_9">
      <style:paragraph-properties fo:margin-left="3.2874in" fo:margin-right="2.0366in" fo:margin-top="0.1429in" fo:margin-bottom="0in" style:contextual-spacing="false" fo:line-height="102%" fo:text-align="justify" style:justify-single-word="false" fo:text-indent="-0.0008in" style:auto-text-indent="false"/>
    </style:style>
    <style:style style:name="P983" style:family="paragraph" style:parent-style-name="Standard">
      <style:paragraph-properties fo:margin-left="3.2874in" fo:margin-right="2.0398in" fo:margin-top="0in" fo:margin-bottom="0in" style:contextual-spacing="false" fo:line-height="102%" fo:text-align="justify" style:justify-single-word="false" fo:text-indent="0in" style:auto-text-indent="false"/>
    </style:style>
    <style:style style:name="P984" style:family="paragraph" style:parent-style-name="Heading_20_8">
      <style:paragraph-properties fo:margin-left="0.1193in" fo:margin-right="0.7555in" fo:margin-top="0.1366in" fo:margin-bottom="0in" style:contextual-spacing="false"/>
      <style:text-properties fo:letter-spacing="-0.0016in"/>
    </style:style>
    <style:style style:name="P985" style:family="paragraph" style:parent-style-name="Standard">
      <style:paragraph-properties fo:margin-left="1.589in" fo:margin-right="2.0382in" fo:margin-top="0in" fo:margin-bottom="0in" style:contextual-spacing="false" fo:line-height="102%" fo:text-align="justify" style:justify-single-word="false" fo:text-indent="1.6984in" style:auto-text-indent="false"/>
    </style:style>
    <style:style style:name="P986" style:family="paragraph" style:parent-style-name="Standard">
      <style:paragraph-properties fo:margin-left="3.2874in" fo:margin-right="0in" fo:margin-top="0in" fo:margin-bottom="0in" style:contextual-spacing="false" fo:text-align="left" style:justify-single-word="false" fo:text-indent="0in" style:auto-text-indent="false"/>
    </style:style>
    <style:style style:name="P987" style:family="paragraph" style:parent-style-name="Standard">
      <style:paragraph-properties fo:margin-left="1.6173in" fo:margin-right="0in" fo:margin-top="0.002in" fo:margin-bottom="0in" style:contextual-spacing="false" fo:text-align="left" style:justify-single-word="false" fo:text-indent="0in" style:auto-text-indent="false"/>
    </style:style>
    <style:style style:name="P988" style:family="paragraph" style:parent-style-name="Text_20_body">
      <style:paragraph-properties fo:margin-top="0.0071in" fo:margin-bottom="0in" style:contextual-spacing="false"/>
      <style:text-properties style:font-name="Verdana" fo:font-size="8.5pt" style:font-size-asian="8.5pt"/>
    </style:style>
    <style:style style:name="P989" style:family="paragraph" style:parent-style-name="Standard">
      <style:paragraph-properties fo:margin-left="0.3043in" fo:margin-right="0.7555in" fo:margin-top="0in" fo:margin-bottom="0in" style:contextual-spacing="false" fo:text-align="center" style:justify-single-word="false" fo:text-indent="0in" style:auto-text-indent="false"/>
    </style:style>
    <style:style style:name="P990" style:family="paragraph" style:parent-style-name="Heading_20_8">
      <style:paragraph-properties fo:margin-left="0.3071in" fo:margin-right="0.7555in" fo:margin-top="0.0008in" fo:margin-bottom="0in" style:contextual-spacing="false"/>
    </style:style>
    <style:style style:name="P991" style:family="paragraph" style:parent-style-name="Heading_20_9">
      <style:paragraph-properties fo:margin-left="0.3047in" fo:margin-right="0.7555in" fo:margin-top="0.002in" fo:margin-bottom="0in" style:contextual-spacing="false" fo:text-align="center" style:justify-single-word="false"/>
    </style:style>
    <style:style style:name="P992" style:family="paragraph" style:parent-style-name="Text_20_body" style:master-page-name="Converted35">
      <style:paragraph-properties style:page-number="auto"/>
      <style:text-properties style:font-name="Verdana" fo:font-size="7pt" fo:font-weight="bold" style:font-size-asian="7pt" style:font-weight-asian="bold"/>
    </style:style>
    <style:style style:name="P993" style:family="paragraph" style:parent-style-name="Text_20_body">
      <style:paragraph-properties fo:margin-top="0.0709in" fo:margin-bottom="0in" style:contextual-spacing="false"/>
      <style:text-properties style:font-name="Verdana" fo:font-size="7pt" fo:font-weight="bold" style:font-size-asian="7pt" style:font-weight-asian="bold"/>
    </style:style>
    <style:style style:name="P994" style:family="paragraph" style:parent-style-name="Standard">
      <style:paragraph-properties fo:margin-left="0.0862in" fo:margin-right="0.7555in" fo:margin-top="0in" fo:margin-bottom="0in" style:contextual-spacing="false" fo:text-align="center" style:justify-single-word="false" fo:text-indent="0in" style:auto-text-indent="false"/>
    </style:style>
    <style:style style:name="P995" style:family="paragraph" style:parent-style-name="Text_20_body">
      <style:paragraph-properties fo:margin-top="0.0035in" fo:margin-bottom="0in" style:contextual-spacing="false"/>
    </style:style>
    <style:style style:name="P996" style:family="paragraph" style:parent-style-name="Text_20_body">
      <style:paragraph-properties fo:margin-top="0.0201in" fo:margin-bottom="0in" style:contextual-spacing="false"/>
      <style:text-properties fo:font-size="7pt" style:font-size-asian="7pt"/>
    </style:style>
    <style:style style:name="P997" style:family="paragraph" style:parent-style-name="Standard">
      <style:paragraph-properties fo:margin-left="1.0575in" fo:margin-right="1.722in" fo:margin-top="0in" fo:margin-bottom="0in" style:contextual-spacing="false" fo:line-height="104%" fo:text-align="center" style:justify-single-word="false" fo:text-indent="0in" style:auto-text-indent="false"/>
    </style:style>
    <style:style style:name="P998" style:family="paragraph" style:parent-style-name="Text_20_body">
      <style:paragraph-properties fo:margin-top="0.1071in" fo:margin-bottom="0in" style:contextual-spacing="false"/>
      <style:text-properties fo:font-size="11pt" fo:font-weight="bold" style:font-size-asian="11pt" style:font-weight-asian="bold"/>
    </style:style>
    <style:style style:name="P999" style:family="paragraph" style:parent-style-name="Text_20_body">
      <style:paragraph-properties fo:margin-top="0.0835in" fo:margin-bottom="0in" style:contextual-spacing="false"/>
      <style:text-properties fo:font-size="12.5pt" fo:font-style="italic" fo:font-weight="bold" style:font-size-asian="12.5pt" style:font-style-asian="italic" style:font-weight-asian="bold"/>
    </style:style>
    <style:style style:name="P1000" style:family="paragraph" style:parent-style-name="Standard">
      <style:paragraph-properties fo:margin-left="3.5339in" fo:margin-right="2.1217in" fo:margin-top="0in" fo:margin-bottom="0in" style:contextual-spacing="false" fo:line-height="102%" fo:text-align="justify" style:justify-single-word="false" fo:text-indent="0.002in" style:auto-text-indent="false"/>
    </style:style>
    <style:style style:name="P1001" style:family="paragraph" style:parent-style-name="Text_20_body">
      <style:text-properties fo:font-size="8.5pt" fo:font-weight="bold" style:font-size-asian="8.5pt" style:font-weight-asian="bold"/>
    </style:style>
    <style:style style:name="P1002" style:family="paragraph" style:parent-style-name="Text_20_body">
      <style:paragraph-properties fo:margin-top="0.0043in" fo:margin-bottom="0in" style:contextual-spacing="false"/>
      <style:text-properties fo:font-size="8.5pt" fo:font-weight="bold" style:font-size-asian="8.5pt" style:font-weight-asian="bold"/>
    </style:style>
    <style:style style:name="P1003" style:family="paragraph" style:parent-style-name="Standard">
      <style:paragraph-properties fo:margin-left="1.3701in" fo:margin-right="2.1209in" fo:margin-top="0in" fo:margin-bottom="0in" style:contextual-spacing="false" fo:line-height="103%" fo:text-align="justify" style:justify-single-word="false" fo:text-indent="0in" style:auto-text-indent="false"/>
    </style:style>
    <style:style style:name="P1004" style:family="paragraph" style:parent-style-name="Standard">
      <style:paragraph-properties fo:margin-left="1.372in" fo:margin-right="2.1209in" fo:margin-top="0.1217in" fo:margin-bottom="0in" style:contextual-spacing="false" fo:line-height="103%" fo:text-align="justify" style:justify-single-word="false" fo:text-indent="-0.002in" style:auto-text-indent="false"/>
    </style:style>
    <style:style style:name="P1005" style:family="paragraph" style:parent-style-name="Text_20_body">
      <style:text-properties fo:font-size="8.5pt" style:font-size-asian="8.5pt"/>
    </style:style>
    <style:style style:name="P1006" style:family="paragraph" style:parent-style-name="Text_20_body">
      <style:paragraph-properties fo:margin-top="0.1256in" fo:margin-bottom="0in" style:contextual-spacing="false"/>
      <style:text-properties fo:font-size="8.5pt" style:font-size-asian="8.5pt"/>
    </style:style>
    <style:style style:name="P1007" style:family="paragraph" style:parent-style-name="Standard">
      <style:paragraph-properties fo:margin-left="1.372in" fo:margin-right="0in" fo:margin-top="0.0008in" fo:margin-bottom="0in" style:contextual-spacing="false" fo:text-align="left" style:justify-single-word="false" fo:text-indent="0in" style:auto-text-indent="false"/>
    </style:style>
    <style:style style:name="P1008" style:family="paragraph" style:parent-style-name="Text_20_body">
      <style:text-properties fo:font-size="7.5pt" fo:font-weight="bold" style:font-size-asian="7.5pt" style:font-weight-asian="bold"/>
    </style:style>
    <style:style style:name="P1009" style:family="paragraph" style:parent-style-name="Text_20_body">
      <style:paragraph-properties fo:margin-top="0.0382in" fo:margin-bottom="0in" style:contextual-spacing="false"/>
      <style:text-properties fo:font-size="7.5pt" fo:font-weight="bold" style:font-size-asian="7.5pt" style:font-weight-asian="bold"/>
    </style:style>
    <style:style style:name="P1010" style:family="paragraph" style:parent-style-name="Standard">
      <style:paragraph-properties fo:margin-left="1.3689in" fo:margin-right="2.1209in" fo:margin-top="0in" fo:margin-bottom="0in" style:contextual-spacing="false" fo:line-height="103%" fo:text-align="justify" style:justify-single-word="false" fo:text-indent="0.0043in" style:auto-text-indent="false"/>
    </style:style>
    <style:style style:name="P1011" style:family="paragraph" style:parent-style-name="Standard">
      <style:paragraph-properties fo:margin-left="1.3728in" fo:margin-right="0in" fo:margin-top="0.1354in" fo:margin-bottom="0in" style:contextual-spacing="false" fo:text-align="justify" style:justify-single-word="false" fo:text-indent="0in" style:auto-text-indent="false"/>
    </style:style>
    <style:style style:name="P1012" style:family="paragraph" style:parent-style-name="Text_20_body">
      <style:paragraph-properties fo:margin-top="0.0783in" fo:margin-bottom="0in" style:contextual-spacing="false"/>
      <style:text-properties fo:font-size="10pt" style:font-size-asian="10pt"/>
    </style:style>
    <style:style style:name="P1013" style:family="paragraph" style:parent-style-name="Heading_20_8">
      <style:paragraph-properties fo:margin-left="0.0819in" fo:margin-right="0.7555in" fo:margin-top="0.1311in" fo:margin-bottom="0in" style:contextual-spacing="false"/>
    </style:style>
    <style:style style:name="P1014" style:family="paragraph" style:parent-style-name="Standard">
      <style:paragraph-properties fo:margin-left="2.0063in" fo:margin-right="2.6646in" fo:margin-top="0.0043in" fo:margin-bottom="0in" style:contextual-spacing="false" fo:line-height="103%" fo:text-align="center" style:justify-single-word="false" fo:text-indent="0in" style:auto-text-indent="false"/>
    </style:style>
    <style:style style:name="P1015" style:family="paragraph" style:parent-style-name="Text_20_body">
      <style:paragraph-properties fo:margin-top="0.1291in" fo:margin-bottom="0in" style:contextual-spacing="false"/>
      <style:text-properties fo:font-size="10pt" style:font-size-asian="10pt"/>
    </style:style>
    <style:style style:name="P1016" style:family="paragraph" style:parent-style-name="Text_20_body">
      <style:text-properties fo:font-size="7pt" style:font-size-asian="7pt"/>
    </style:style>
    <style:style style:name="P1017" style:family="paragraph" style:parent-style-name="Standard">
      <style:paragraph-properties fo:margin-left="0in" fo:margin-right="1.7882in" fo:margin-top="0in" fo:margin-bottom="0in" style:contextual-spacing="false" fo:text-align="right" style:justify-single-word="false" fo:text-indent="0in" style:auto-text-indent="false"/>
    </style:style>
    <style:style style:name="P1018" style:family="paragraph" style:parent-style-name="Text_20_body">
      <style:paragraph-properties fo:margin-top="0.0902in" fo:margin-bottom="0in" style:contextual-spacing="false"/>
      <style:text-properties fo:font-size="6pt" fo:font-weight="bold" style:font-size-asian="6pt" style:font-weight-asian="bold"/>
    </style:style>
    <style:style style:name="P1019" style:family="paragraph" style:parent-style-name="Text_20_body" style:master-page-name="Converted36">
      <style:paragraph-properties style:page-number="37"/>
      <style:text-properties style:font-name="Lato Black" fo:font-size="8.5pt" fo:font-weight="bold" style:font-size-asian="8.5pt" style:font-weight-asian="bold"/>
    </style:style>
    <style:style style:name="P1020" style:family="paragraph" style:parent-style-name="Text_20_body">
      <style:text-properties style:font-name="Lato Black" fo:font-size="8.5pt" fo:font-weight="bold" style:font-size-asian="8.5pt" style:font-weight-asian="bold"/>
    </style:style>
    <style:style style:name="P1021" style:family="paragraph" style:parent-style-name="Text_20_body">
      <style:paragraph-properties fo:margin-top="0.0791in" fo:margin-bottom="0in" style:contextual-spacing="false"/>
      <style:text-properties style:font-name="Lato Black" fo:font-size="8.5pt" fo:font-weight="bold" style:font-size-asian="8.5pt" style:font-weight-asian="bold"/>
    </style:style>
    <style:style style:name="P1022" style:family="paragraph" style:parent-style-name="Heading_20_9">
      <style:paragraph-properties fo:margin-left="1.5571in" fo:margin-right="0in"/>
    </style:style>
    <style:style style:name="P1023" style:family="paragraph" style:parent-style-name="Text_20_body">
      <style:paragraph-properties fo:margin-top="0.0173in" fo:margin-bottom="0in" style:contextual-spacing="false"/>
      <style:text-properties style:font-name="Verdana" fo:font-weight="bold" style:font-weight-asian="bold"/>
    </style:style>
    <style:style style:name="P1024" style:family="paragraph" style:parent-style-name="Standard">
      <style:paragraph-properties fo:margin-left="3.2681in" fo:margin-right="2.039in" fo:margin-top="0in" fo:margin-bottom="0in" style:contextual-spacing="false" fo:line-height="104%" fo:text-align="justify" style:justify-single-word="false" fo:text-indent="0in" style:auto-text-indent="false">
        <style:tab-stops>
          <style:tab-stop style:position="4.4425in"/>
          <style:tab-stop style:position="5.0327in"/>
        </style:tab-stops>
      </style:paragraph-properties>
    </style:style>
    <style:style style:name="P1025" style:family="paragraph" style:parent-style-name="Text_20_body">
      <style:paragraph-properties fo:margin-top="0.0146in" fo:margin-bottom="0in" style:contextual-spacing="false"/>
      <style:text-properties style:font-name="Verdana" fo:font-weight="bold" style:font-weight-asian="bold"/>
    </style:style>
    <style:style style:name="P1026" style:family="paragraph" style:parent-style-name="Standard">
      <style:paragraph-properties fo:margin-left="3.2681in" fo:margin-right="2.0374in" fo:margin-top="0in" fo:margin-bottom="0in" style:contextual-spacing="false" fo:line-height="104%" fo:text-align="justify" style:justify-single-word="false" fo:text-indent="0in" style:auto-text-indent="false"/>
    </style:style>
    <style:style style:name="P1027" style:family="paragraph" style:parent-style-name="Text_20_body">
      <style:paragraph-properties fo:margin-left="3.2681in" fo:margin-right="2.0402in" fo:margin-top="0.0008in" fo:margin-bottom="0in" style:contextual-spacing="false" fo:line-height="104%" fo:text-align="justify" style:justify-single-word="false"/>
    </style:style>
    <style:style style:name="P1028" style:family="paragraph" style:parent-style-name="Text_20_body">
      <style:paragraph-properties fo:margin-top="0.0138in" fo:margin-bottom="0in" style:contextual-spacing="false"/>
      <style:text-properties style:font-name="Verdana" fo:font-weight="bold" style:font-weight-asian="bold"/>
    </style:style>
    <style:style style:name="P1029" style:family="paragraph" style:parent-style-name="Text_20_body">
      <style:paragraph-properties fo:margin-left="1.5571in" fo:margin-right="2.0409in" fo:line-height="104%" fo:text-align="justify" style:justify-single-word="false" fo:text-indent="1.711in" style:auto-text-indent="false"/>
    </style:style>
    <style:style style:name="P1030" style:family="paragraph" style:parent-style-name="List_20_Paragraph" style:list-style-name="WWNum6">
      <style:paragraph-properties fo:margin-left="2.5016in" fo:margin-right="0in" fo:margin-top="0.0016in" fo:margin-bottom="0in" style:contextual-spacing="false" fo:line-height="100%" fo:text-align="left" style:justify-single-word="false" fo:text-indent="-0.089in" style:auto-text-indent="false">
        <style:tab-stops>
          <style:tab-stop style:position="2.5016in"/>
        </style:tab-stops>
      </style:paragraph-properties>
    </style:style>
    <style:style style:name="P1031" style:family="paragraph" style:parent-style-name="List_20_Paragraph" style:list-style-name="WWNum6">
      <style:paragraph-properties fo:margin-left="2.5492in" fo:margin-right="0in" fo:margin-top="0.0055in" fo:margin-bottom="0in" style:contextual-spacing="false" fo:line-height="100%" fo:text-align="left" style:justify-single-word="false" fo:text-indent="-0.1366in" style:auto-text-indent="false">
        <style:tab-stops>
          <style:tab-stop style:position="2.5492in"/>
        </style:tab-stops>
      </style:paragraph-properties>
    </style:style>
    <style:style style:name="P1032" style:family="paragraph" style:parent-style-name="List_20_Paragraph" style:list-style-name="WWNum6">
      <style:paragraph-properties fo:margin-left="2.5972in" fo:margin-right="0in" fo:margin-top="0.0063in" fo:margin-bottom="0in" style:contextual-spacing="false" fo:line-height="100%" fo:text-align="left" style:justify-single-word="false" fo:text-indent="-0.1846in" style:auto-text-indent="false">
        <style:tab-stops>
          <style:tab-stop style:position="2.5972in"/>
        </style:tab-stops>
      </style:paragraph-properties>
    </style:style>
    <style:style style:name="P1033" style:family="paragraph" style:parent-style-name="List_20_Paragraph" style:list-style-name="WWNum6">
      <style:paragraph-properties fo:margin-left="2.5799in" fo:margin-right="0in" fo:margin-top="0.0055in" fo:margin-bottom="0in" style:contextual-spacing="false" fo:line-height="100%" fo:text-align="left" style:justify-single-word="false" fo:text-indent="-0.1673in" style:auto-text-indent="false">
        <style:tab-stops>
          <style:tab-stop style:position="2.5799in"/>
        </style:tab-stops>
      </style:paragraph-properties>
    </style:style>
    <style:style style:name="P1034" style:family="paragraph" style:parent-style-name="Text_20_body">
      <style:paragraph-properties fo:margin-top="0.0063in" fo:margin-bottom="0in" style:contextual-spacing="false"/>
      <style:text-properties style:font-name="Verdana"/>
    </style:style>
    <style:style style:name="P1035" style:family="paragraph" style:parent-style-name="Standard">
      <style:paragraph-properties fo:margin-left="3.2681in" fo:margin-right="0in" fo:margin-top="0in" fo:margin-bottom="0in" style:contextual-spacing="false" fo:text-align="justify" style:justify-single-word="false" fo:text-indent="0in" style:auto-text-indent="false"/>
    </style:style>
    <style:style style:name="P1036" style:family="paragraph" style:parent-style-name="Text_20_body">
      <style:paragraph-properties fo:margin-left="1.5854in" fo:margin-right="0in" fo:margin-top="0.0063in" fo:margin-bottom="0in" style:contextual-spacing="false"/>
    </style:style>
    <style:style style:name="P1037" style:family="paragraph" style:parent-style-name="Text_20_body">
      <style:paragraph-properties fo:margin-top="0.0173in" fo:margin-bottom="0in" style:contextual-spacing="false"/>
      <style:text-properties style:font-name="Verdana"/>
    </style:style>
    <style:style style:name="P1038" style:family="paragraph" style:parent-style-name="Text_20_body">
      <style:paragraph-properties fo:margin-left="0.2717in" fo:margin-right="0.7555in" fo:text-align="center" style:justify-single-word="false"/>
    </style:style>
    <style:style style:name="P1039" style:family="paragraph" style:parent-style-name="Text_20_body">
      <style:paragraph-properties fo:margin-top="0.0228in" fo:margin-bottom="0in" style:contextual-spacing="false"/>
      <style:text-properties style:font-name="Verdana"/>
    </style:style>
    <style:style style:name="P1040" style:family="paragraph" style:parent-style-name="Standard">
      <style:paragraph-properties fo:margin-left="0.2752in" fo:margin-right="0.7555in" fo:margin-top="0in" fo:margin-bottom="0in" style:contextual-spacing="false" fo:text-align="center" style:justify-single-word="false" fo:text-indent="0in" style:auto-text-indent="false"/>
    </style:style>
    <style:style style:name="P1041" style:family="paragraph" style:parent-style-name="Standard">
      <style:paragraph-properties fo:margin-left="0.2728in" fo:margin-right="0.7555in" fo:margin-top="0.0063in" fo:margin-bottom="0in" style:contextual-spacing="false" fo:text-align="center" style:justify-single-word="false" fo:text-indent="0in" style:auto-text-indent="false"/>
    </style:style>
    <style:style style:name="P1042" style:family="paragraph" style:parent-style-name="Text_20_body" style:master-page-name="Converted37">
      <style:paragraph-properties style:page-number="auto"/>
      <style:text-properties style:font-name="Verdana" fo:font-weight="bold" style:font-weight-asian="bold"/>
    </style:style>
    <style:style style:name="P1043" style:family="paragraph" style:parent-style-name="Text_20_body">
      <style:paragraph-properties fo:margin-top="0.0118in" fo:margin-bottom="0in" style:contextual-spacing="false"/>
      <style:text-properties style:font-name="Verdana" fo:font-weight="bold" style:font-weight-asian="bold"/>
    </style:style>
    <style:style style:name="P1044" style:family="paragraph" style:parent-style-name="Standard">
      <style:paragraph-properties fo:margin-left="1.6634in" fo:margin-right="0in" fo:margin-top="0.0008in" fo:margin-bottom="0in" style:contextual-spacing="false" fo:text-align="left" style:justify-single-word="false" fo:text-indent="0in" style:auto-text-indent="false"/>
    </style:style>
    <style:style style:name="P1045" style:family="paragraph" style:parent-style-name="Text_20_body">
      <style:paragraph-properties fo:margin-top="0.0134in" fo:margin-bottom="0in" style:contextual-spacing="false"/>
      <style:text-properties style:font-name="Verdana" fo:font-weight="bold" style:font-weight-asian="bold"/>
    </style:style>
    <style:style style:name="P1046" style:family="paragraph" style:parent-style-name="Standard">
      <style:paragraph-properties fo:margin-left="3.2846in" fo:margin-right="2.1673in" fo:margin-top="0in" fo:margin-bottom="0in" style:contextual-spacing="false" fo:line-height="105%" fo:text-align="justify" style:justify-single-word="false" fo:text-indent="0.0055in" style:auto-text-indent="false"/>
    </style:style>
    <style:style style:name="P1047" style:family="paragraph" style:parent-style-name="Text_20_body">
      <style:paragraph-properties fo:margin-top="0.0063in" fo:margin-bottom="0in" style:contextual-spacing="false"/>
      <style:text-properties style:font-name="Verdana" fo:font-weight="bold" style:font-weight-asian="bold"/>
    </style:style>
    <style:style style:name="P1048" style:family="paragraph" style:parent-style-name="Standard">
      <style:paragraph-properties fo:margin-left="3.2965in" fo:margin-right="0in" fo:margin-top="0in" fo:margin-bottom="0in" style:contextual-spacing="false" fo:text-align="justify" style:justify-single-word="false" fo:text-indent="0in" style:auto-text-indent="false"/>
    </style:style>
    <style:style style:name="P1049" style:family="paragraph" style:parent-style-name="Text_20_body">
      <style:paragraph-properties fo:margin-left="3.2965in" fo:margin-right="2.1673in" fo:margin-top="0.0071in" fo:margin-bottom="0in" style:contextual-spacing="false" fo:line-height="105%" fo:text-align="justify" style:justify-single-word="false"/>
    </style:style>
    <style:style style:name="P1050" style:family="paragraph" style:parent-style-name="Text_20_body">
      <style:paragraph-properties fo:margin-top="0.002in" fo:margin-bottom="0in" style:contextual-spacing="false"/>
      <style:text-properties style:font-name="Verdana"/>
    </style:style>
    <style:style style:name="P1051" style:family="paragraph" style:parent-style-name="Standard">
      <style:paragraph-properties fo:margin-left="0.1173in" fo:margin-right="0.7555in" fo:margin-top="0in" fo:margin-bottom="0in" style:contextual-spacing="false" fo:text-align="center" style:justify-single-word="false" fo:text-indent="0in" style:auto-text-indent="false"/>
    </style:style>
    <style:style style:name="P1052" style:family="paragraph" style:parent-style-name="Text_20_body">
      <style:paragraph-properties fo:margin-left="1.6362in" fo:margin-right="2.1689in" fo:line-height="105%" fo:text-align="justify" style:justify-single-word="false" fo:text-indent="1.6508in" style:auto-text-indent="false"/>
    </style:style>
    <style:style style:name="P1053" style:family="paragraph" style:parent-style-name="Text_20_body">
      <style:paragraph-properties fo:margin-top="0.0063in" fo:margin-bottom="0in" style:contextual-spacing="false"/>
      <style:text-properties style:font-name="Verdana" fo:font-size="5pt" style:font-size-asian="5pt"/>
    </style:style>
    <style:style style:name="P1054" style:family="paragraph" style:parent-style-name="Table_20_Paragraph">
      <style:paragraph-properties fo:margin-left="0.0035in" fo:margin-right="0in" fo:margin-top="0.0717in" fo:margin-bottom="0in" style:contextual-spacing="false" fo:text-align="center" style:justify-single-word="false"/>
    </style:style>
    <style:style style:name="P1055" style:family="paragraph" style:parent-style-name="Table_20_Paragraph">
      <style:paragraph-properties fo:margin-left="0.0028in" fo:margin-right="0.0008in" fo:margin-top="0.0717in" fo:margin-bottom="0in" style:contextual-spacing="false" fo:text-align="center" style:justify-single-word="false"/>
    </style:style>
    <style:style style:name="P1056" style:family="paragraph" style:parent-style-name="Table_20_Paragraph">
      <style:paragraph-properties fo:margin-left="0.0047in" fo:margin-right="0.0028in" fo:margin-top="0.0717in" fo:margin-bottom="0in" style:contextual-spacing="false" fo:text-align="center" style:justify-single-word="false"/>
    </style:style>
    <style:style style:name="P1057" style:family="paragraph" style:parent-style-name="Table_20_Paragraph">
      <style:paragraph-properties fo:margin-left="0.0043in" fo:margin-right="0in" fo:margin-top="0.0717in" fo:margin-bottom="0in" style:contextual-spacing="false" fo:text-align="center" style:justify-single-word="false"/>
    </style:style>
    <style:style style:name="P1058" style:family="paragraph" style:parent-style-name="Table_20_Paragraph">
      <style:paragraph-properties fo:margin-left="0.2126in" fo:margin-right="0.0693in" fo:margin-top="0.0307in" fo:margin-bottom="0in" style:contextual-spacing="false" fo:line-height="109%" fo:text-indent="-0.1335in" style:auto-text-indent="false"/>
    </style:style>
    <style:style style:name="P1059" style:family="paragraph" style:parent-style-name="Table_20_Paragraph">
      <style:paragraph-properties fo:margin-left="0.0091in" fo:margin-right="0in" fo:margin-top="0.0717in" fo:margin-bottom="0in" style:contextual-spacing="false" fo:text-align="center" style:justify-single-word="false"/>
    </style:style>
    <style:style style:name="P1060" style:family="paragraph" style:parent-style-name="Table_20_Paragraph">
      <style:paragraph-properties fo:margin-top="0.0382in" fo:margin-bottom="0in" style:contextual-spacing="false"/>
      <style:text-properties style:font-name="Verdana" fo:font-size="4.5pt" style:font-size-asian="4.5pt"/>
    </style:style>
    <style:style style:name="P1061" style:family="paragraph" style:parent-style-name="Table_20_Paragraph">
      <style:paragraph-properties fo:margin-left="0.0035in" fo:margin-right="0.0008in" fo:text-align="center" style:justify-single-word="false"/>
    </style:style>
    <style:style style:name="P1062" style:family="paragraph" style:parent-style-name="Table_20_Paragraph">
      <style:paragraph-properties fo:margin-left="0.0047in" fo:margin-right="0in" fo:text-align="center" style:justify-single-word="false"/>
    </style:style>
    <style:style style:name="P1063" style:family="paragraph" style:parent-style-name="Table_20_Paragraph">
      <style:paragraph-properties fo:margin-left="0.0043in" fo:margin-right="0.0008in" fo:text-align="center" style:justify-single-word="false"/>
    </style:style>
    <style:style style:name="P1064" style:family="paragraph" style:parent-style-name="Table_20_Paragraph">
      <style:paragraph-properties fo:margin-left="0.0602in" fo:margin-right="0in"/>
    </style:style>
    <style:style style:name="P1065" style:family="paragraph" style:parent-style-name="Table_20_Paragraph">
      <style:paragraph-properties fo:margin-left="0.0091in" fo:margin-right="0in" fo:text-align="center" style:justify-single-word="false"/>
    </style:style>
    <style:style style:name="P1066" style:family="paragraph" style:parent-style-name="Text_20_body">
      <style:paragraph-properties fo:margin-top="0.0047in" fo:margin-bottom="0in" style:contextual-spacing="false"/>
      <style:text-properties style:font-name="Verdana"/>
    </style:style>
    <style:style style:name="P1067" style:family="paragraph" style:parent-style-name="Standard">
      <style:paragraph-properties fo:margin-left="3.3146in" fo:margin-right="0in" fo:margin-top="0in" fo:margin-bottom="0in" style:contextual-spacing="false" fo:text-align="left" style:justify-single-word="false" fo:text-indent="0in" style:auto-text-indent="false"/>
    </style:style>
    <style:style style:name="P1068" style:family="paragraph" style:parent-style-name="Text_20_body">
      <style:paragraph-properties fo:margin-left="1.6362in" fo:margin-right="0in" fo:margin-top="0.0071in" fo:margin-bottom="0in" style:contextual-spacing="false"/>
    </style:style>
    <style:style style:name="P1069" style:family="paragraph" style:parent-style-name="Text_20_body">
      <style:paragraph-properties fo:margin-top="0.0201in" fo:margin-bottom="0in" style:contextual-spacing="false"/>
      <style:text-properties style:font-name="Verdana"/>
    </style:style>
    <style:style style:name="P1070" style:family="paragraph" style:parent-style-name="Text_20_body">
      <style:paragraph-properties fo:margin-left="0.222in" fo:margin-right="0.7555in" fo:text-align="center" style:justify-single-word="false"/>
    </style:style>
    <style:style style:name="P1071" style:family="paragraph" style:parent-style-name="Standard">
      <style:paragraph-properties fo:margin-left="0.2236in" fo:margin-right="0.7555in" fo:margin-top="0.0063in" fo:margin-bottom="0in" style:contextual-spacing="false" fo:text-align="center" style:justify-single-word="false" fo:text-indent="0in" style:auto-text-indent="false"/>
    </style:style>
    <style:style style:name="P1072" style:family="paragraph" style:parent-style-name="Text_20_body" style:master-page-name="Converted38">
      <style:paragraph-properties style:page-number="auto"/>
      <style:text-properties style:font-name="Verdana" fo:font-size="8.5pt" fo:font-weight="bold" style:font-size-asian="8.5pt" style:font-weight-asian="bold"/>
    </style:style>
    <style:style style:name="P1073" style:family="paragraph" style:parent-style-name="Text_20_body">
      <style:paragraph-properties fo:margin-top="0.0402in" fo:margin-bottom="0in" style:contextual-spacing="false"/>
      <style:text-properties style:font-name="Verdana" fo:font-size="8.5pt" fo:font-weight="bold" style:font-size-asian="8.5pt" style:font-weight-asian="bold"/>
    </style:style>
    <style:style style:name="P1074" style:family="paragraph" style:parent-style-name="Standard">
      <style:paragraph-properties fo:margin-left="1.6673in" fo:margin-right="0in" fo:margin-top="0in" fo:margin-bottom="0in" style:contextual-spacing="false" fo:text-align="left" style:justify-single-word="false" fo:text-indent="0in" style:auto-text-indent="false"/>
    </style:style>
    <style:style style:name="P1075" style:family="paragraph" style:parent-style-name="Heading_20_8">
      <style:paragraph-properties fo:margin-left="3.3528in" fo:margin-right="1.9425in" fo:text-align="justify" style:justify-single-word="false"/>
      <style:text-properties fo:color="#000009"/>
    </style:style>
    <style:style style:name="P1076" style:family="paragraph" style:parent-style-name="Standard">
      <style:paragraph-properties fo:margin-left="3.3528in" fo:margin-right="0in" fo:margin-top="0in" fo:margin-bottom="0in" style:contextual-spacing="false" fo:text-align="justify" style:justify-single-word="false" fo:text-indent="0in" style:auto-text-indent="false"/>
    </style:style>
    <style:style style:name="P1077" style:family="paragraph" style:parent-style-name="Standard">
      <style:paragraph-properties fo:margin-left="3.3528in" fo:margin-right="1.9402in" fo:margin-top="0.0016in" fo:margin-bottom="0in" style:contextual-spacing="false" fo:text-align="justify" style:justify-single-word="false" fo:text-indent="0in" style:auto-text-indent="false"/>
    </style:style>
    <style:style style:name="P1078" style:family="paragraph" style:parent-style-name="Text_20_body">
      <style:paragraph-properties fo:margin-top="0.0071in" fo:margin-bottom="0in" style:contextual-spacing="false"/>
      <style:text-properties style:font-name="Verdana" fo:font-size="8.5pt" fo:font-weight="bold" style:font-size-asian="8.5pt" style:font-weight-asian="bold"/>
    </style:style>
    <style:style style:name="P1079" style:family="paragraph" style:parent-style-name="Standard">
      <style:paragraph-properties fo:margin-left="1.6673in" fo:margin-right="1.9409in" fo:margin-top="0in" fo:margin-bottom="0in" style:contextual-spacing="false" fo:text-align="justify" style:justify-single-word="false" fo:text-indent="1.6846in" style:auto-text-indent="false"/>
    </style:style>
    <style:style style:name="P1080" style:family="paragraph" style:parent-style-name="Table_20_Paragraph">
      <style:paragraph-properties fo:margin-left="0.3673in" fo:margin-right="0in" fo:margin-top="0.0366in" fo:margin-bottom="0in" style:contextual-spacing="false"/>
    </style:style>
    <style:style style:name="P1081" style:family="paragraph" style:parent-style-name="Table_20_Paragraph">
      <style:paragraph-properties fo:margin-left="0.0063in" fo:margin-right="0in" fo:margin-top="0.0366in" fo:margin-bottom="0in" style:contextual-spacing="false" fo:text-align="center" style:justify-single-word="false"/>
    </style:style>
    <style:style style:name="P1082" style:family="paragraph" style:parent-style-name="Table_20_Paragraph">
      <style:paragraph-properties fo:margin-left="0.0055in" fo:margin-right="0in" fo:margin-top="0.0366in" fo:margin-bottom="0in" style:contextual-spacing="false" fo:text-align="center" style:justify-single-word="false"/>
    </style:style>
    <style:style style:name="P1083" style:family="paragraph" style:parent-style-name="Table_20_Paragraph">
      <style:paragraph-properties fo:margin-left="0.0047in" fo:margin-right="0.0008in" fo:margin-top="0.0366in" fo:margin-bottom="0in" style:contextual-spacing="false" fo:text-align="center" style:justify-single-word="false"/>
    </style:style>
    <style:style style:name="P1084" style:family="paragraph" style:parent-style-name="Table_20_Paragraph">
      <style:paragraph-properties fo:margin-left="0.4126in" fo:margin-right="0.1008in" fo:margin-top="0.0264in" fo:margin-bottom="0in" style:contextual-spacing="false" fo:text-indent="-0.3047in" style:auto-text-indent="false"/>
    </style:style>
    <style:style style:name="P1085" style:family="paragraph" style:parent-style-name="Table_20_Paragraph">
      <style:paragraph-properties fo:margin-left="0.0063in" fo:margin-right="0.0008in" fo:margin-top="0.0689in" fo:margin-bottom="0in" style:contextual-spacing="false" fo:text-align="center" style:justify-single-word="false"/>
    </style:style>
    <style:style style:name="P1086" style:family="paragraph" style:parent-style-name="Table_20_Paragraph">
      <style:paragraph-properties fo:margin-left="0.0055in" fo:margin-right="0.0008in" fo:margin-top="0.0689in" fo:margin-bottom="0in" style:contextual-spacing="false" fo:text-align="center" style:justify-single-word="false"/>
    </style:style>
    <style:style style:name="P1087" style:family="paragraph" style:parent-style-name="Table_20_Paragraph">
      <style:paragraph-properties fo:margin-left="0.0047in" fo:margin-right="0in" fo:margin-top="0.0689in" fo:margin-bottom="0in" style:contextual-spacing="false" fo:text-align="center" style:justify-single-word="false"/>
    </style:style>
    <style:style style:name="P1088" style:family="paragraph" style:parent-style-name="Standard">
      <style:paragraph-properties fo:margin-left="3.3528in" fo:margin-right="0in" fo:margin-top="0.1382in" fo:margin-bottom="0in" style:contextual-spacing="false" fo:text-align="left" style:justify-single-word="false" fo:text-indent="0in" style:auto-text-indent="false"/>
    </style:style>
    <style:style style:name="P1089" style:family="paragraph" style:parent-style-name="Standard">
      <style:paragraph-properties fo:margin-left="1.6673in" fo:margin-right="0in" fo:margin-top="0.0016in" fo:margin-bottom="0in" style:contextual-spacing="false" fo:text-align="left" style:justify-single-word="false" fo:text-indent="0in" style:auto-text-indent="false"/>
    </style:style>
    <style:style style:name="P1090" style:family="paragraph" style:parent-style-name="Text_20_body">
      <style:paragraph-properties fo:margin-top="0.1272in" fo:margin-bottom="0in" style:contextual-spacing="false"/>
      <style:text-properties style:font-name="Verdana" fo:font-size="8.5pt" style:font-size-asian="8.5pt"/>
    </style:style>
    <style:style style:name="P1091" style:family="paragraph" style:parent-style-name="Standard">
      <style:paragraph-properties fo:margin-left="0.4807in" fo:margin-right="0.7555in" fo:margin-top="0in" fo:margin-bottom="0in" style:contextual-spacing="false" fo:text-align="center" style:justify-single-word="false" fo:text-indent="0in" style:auto-text-indent="false"/>
    </style:style>
    <style:style style:name="P1092" style:family="paragraph" style:parent-style-name="Text_20_body">
      <style:paragraph-properties fo:margin-top="0.0173in" fo:margin-bottom="0in" style:contextual-spacing="false"/>
      <style:text-properties style:font-name="Verdana" fo:font-size="8.5pt" style:font-size-asian="8.5pt"/>
    </style:style>
    <style:style style:name="P1093" style:family="paragraph" style:parent-style-name="Heading_20_8">
      <style:paragraph-properties fo:margin-left="0.4811in" fo:margin-right="0.7555in"/>
    </style:style>
    <style:style style:name="P1094" style:family="paragraph" style:parent-style-name="Standard">
      <style:paragraph-properties fo:margin-left="0.4811in" fo:margin-right="0.7555in" fo:margin-top="0.0016in" fo:margin-bottom="0in" style:contextual-spacing="false" fo:text-align="center" style:justify-single-word="false" fo:text-indent="0in" style:auto-text-indent="false"/>
    </style:style>
    <style:style style:name="P1095" style:family="paragraph" style:parent-style-name="Text_20_body" style:master-page-name="Converted39">
      <style:paragraph-properties style:page-number="auto"/>
      <style:text-properties style:font-name="Verdana" fo:font-size="8.5pt" fo:font-weight="bold" style:font-size-asian="8.5pt" style:font-weight-asian="bold"/>
    </style:style>
    <style:style style:name="P1096" style:family="paragraph" style:parent-style-name="Text_20_body">
      <style:paragraph-properties fo:margin-top="0.1374in" fo:margin-bottom="0in" style:contextual-spacing="false"/>
      <style:text-properties style:font-name="Verdana" fo:font-size="8.5pt" fo:font-weight="bold" style:font-size-asian="8.5pt" style:font-weight-asian="bold"/>
    </style:style>
    <style:style style:name="P1097" style:family="paragraph" style:parent-style-name="Standard">
      <style:paragraph-properties fo:margin-left="1.698in" fo:margin-right="0in" fo:margin-top="0in" fo:margin-bottom="0in" style:contextual-spacing="false" fo:text-align="left" style:justify-single-word="false" fo:text-indent="0in" style:auto-text-indent="false"/>
    </style:style>
    <style:style style:name="P1098" style:family="paragraph" style:parent-style-name="Heading_20_8">
      <style:paragraph-properties fo:margin-left="3.3583in" fo:margin-right="1.972in" fo:margin-top="0.1417in" fo:margin-bottom="0in" style:contextual-spacing="false" fo:text-align="justify" style:justify-single-word="false"/>
      <style:text-properties fo:color="#000009"/>
    </style:style>
    <style:style style:name="P1099" style:family="paragraph" style:parent-style-name="Standard">
      <style:paragraph-properties fo:margin-left="3.3583in" fo:margin-right="0in" fo:margin-top="0.1402in" fo:margin-bottom="0in" style:contextual-spacing="false" fo:line-height="0.1429in" fo:text-align="justify" style:justify-single-word="false" fo:text-indent="0in" style:auto-text-indent="false"/>
    </style:style>
    <style:style style:name="P1100" style:family="paragraph" style:parent-style-name="Standard">
      <style:paragraph-properties fo:margin-left="3.3591in" fo:margin-right="1.9728in" fo:margin-top="0in" fo:margin-bottom="0in" style:contextual-spacing="false" fo:text-align="justify" style:justify-single-word="false" fo:text-indent="-0.0008in" style:auto-text-indent="false"/>
    </style:style>
    <style:style style:name="P1101" style:family="paragraph" style:parent-style-name="Heading_20_8">
      <style:paragraph-properties fo:margin-left="0.2465in" fo:margin-right="0.7555in" fo:margin-top="0.1319in" fo:margin-bottom="0in" style:contextual-spacing="false"/>
      <style:text-properties fo:letter-spacing="-0.0016in"/>
    </style:style>
    <style:style style:name="P1102" style:family="paragraph" style:parent-style-name="Standard">
      <style:paragraph-properties fo:margin-left="1.698in" fo:margin-right="1.9728in" fo:margin-top="0.1417in" fo:margin-bottom="0in" style:contextual-spacing="false" fo:text-align="justify" style:justify-single-word="false" fo:text-indent="1.6602in" style:auto-text-indent="false"/>
    </style:style>
    <style:style style:name="P1103" style:family="paragraph" style:parent-style-name="Table_20_Paragraph">
      <style:paragraph-properties fo:margin-top="0.0764in" fo:margin-bottom="0in" style:contextual-spacing="false"/>
      <style:text-properties style:font-name="Verdana" fo:font-size="5pt" style:font-size-asian="5pt"/>
    </style:style>
    <style:style style:name="P1104" style:family="paragraph" style:parent-style-name="Table_20_Paragraph">
      <style:paragraph-properties fo:margin-left="0.3783in" fo:margin-right="0in"/>
    </style:style>
    <style:style style:name="P1105" style:family="paragraph" style:parent-style-name="Table_20_Paragraph">
      <style:paragraph-properties fo:margin-left="0.0063in" fo:margin-right="0in" fo:text-align="center" style:justify-single-word="false"/>
    </style:style>
    <style:style style:name="P1106" style:family="paragraph" style:parent-style-name="Table_20_Paragraph">
      <style:paragraph-properties fo:margin-left="0.039in" fo:margin-right="0in"/>
    </style:style>
    <style:style style:name="P1107" style:family="paragraph" style:parent-style-name="Table_20_Paragraph">
      <style:paragraph-properties fo:margin-left="0.052in" fo:margin-right="0in" fo:margin-top="0.0346in" fo:margin-bottom="0in" style:contextual-spacing="false"/>
    </style:style>
    <style:style style:name="P1108" style:family="paragraph" style:parent-style-name="Table_20_Paragraph">
      <style:paragraph-properties fo:margin-left="0.1228in" fo:margin-right="0in" fo:margin-top="0.0346in" fo:margin-bottom="0in" style:contextual-spacing="false"/>
    </style:style>
    <style:style style:name="P1109" style:family="paragraph" style:parent-style-name="Table_20_Paragraph">
      <style:paragraph-properties fo:margin-left="0.1083in" fo:margin-right="0in"/>
    </style:style>
    <style:style style:name="P1110" style:family="paragraph" style:parent-style-name="Table_20_Paragraph">
      <style:paragraph-properties fo:margin-left="0.1362in" fo:margin-right="0.0244in" fo:margin-top="0.039in" fo:margin-bottom="0in" style:contextual-spacing="false" fo:line-height="98%" fo:text-indent="-0.102in" style:auto-text-indent="false"/>
    </style:style>
    <style:style style:name="P1111" style:family="paragraph" style:parent-style-name="Table_20_Paragraph">
      <style:paragraph-properties fo:margin-left="0.1354in" fo:margin-right="0.0252in" fo:margin-top="0.039in" fo:margin-bottom="0in" style:contextual-spacing="false" fo:line-height="98%" fo:text-indent="-0.102in" style:auto-text-indent="false"/>
    </style:style>
    <style:style style:name="P1112" style:family="paragraph" style:parent-style-name="Table_20_Paragraph">
      <style:paragraph-properties fo:margin-left="0.2228in" fo:margin-right="0in" fo:margin-top="0.0256in" fo:margin-bottom="0in" style:contextual-spacing="false" fo:line-height="98%" fo:text-indent="-0.111in" style:auto-text-indent="false"/>
    </style:style>
    <style:style style:name="P1113" style:family="paragraph" style:parent-style-name="Table_20_Paragraph">
      <style:paragraph-properties fo:margin-left="0.1134in" fo:margin-right="0in" fo:margin-top="0.0654in" fo:margin-bottom="0in" style:contextual-spacing="false"/>
    </style:style>
    <style:style style:name="P1114" style:family="paragraph" style:parent-style-name="Table_20_Paragraph">
      <style:paragraph-properties fo:margin-left="0.0744in" fo:margin-right="0in" fo:margin-top="0.0654in" fo:margin-bottom="0in" style:contextual-spacing="false"/>
    </style:style>
    <style:style style:name="P1115" style:family="paragraph" style:parent-style-name="Table_20_Paragraph">
      <style:paragraph-properties fo:margin-left="0.0528in" fo:margin-right="0in" fo:margin-top="0.0244in" fo:margin-bottom="0in" style:contextual-spacing="false" fo:line-height="0.0835in"/>
    </style:style>
    <style:style style:name="P1116" style:family="paragraph" style:parent-style-name="Table_20_Paragraph">
      <style:paragraph-properties fo:margin-left="0.0728in" fo:margin-right="0in" fo:line-height="0.0835in"/>
    </style:style>
    <style:style style:name="P1117" style:family="paragraph" style:parent-style-name="Table_20_Paragraph">
      <style:paragraph-properties fo:margin-left="0.0547in" fo:margin-right="0in" fo:margin-top="0.0244in" fo:margin-bottom="0in" style:contextual-spacing="false" fo:line-height="0.0835in"/>
    </style:style>
    <style:style style:name="P1118" style:family="paragraph" style:parent-style-name="Table_20_Paragraph">
      <style:paragraph-properties fo:margin-left="0.072in" fo:margin-right="0in" fo:line-height="0.0835in"/>
    </style:style>
    <style:style style:name="P1119" style:family="paragraph" style:parent-style-name="Table_20_Paragraph">
      <style:paragraph-properties fo:margin-left="0.0571in" fo:margin-right="0in" fo:margin-top="0.0654in" fo:margin-bottom="0in" style:contextual-spacing="false"/>
    </style:style>
    <style:style style:name="P1120" style:family="paragraph" style:parent-style-name="Standard">
      <style:paragraph-properties fo:margin-left="3.3583in" fo:margin-right="0in" fo:margin-top="0.1346in" fo:margin-bottom="0in" style:contextual-spacing="false" fo:line-height="0.1429in" fo:text-align="left" style:justify-single-word="false" fo:text-indent="0in" style:auto-text-indent="false"/>
    </style:style>
    <style:style style:name="P1121" style:family="paragraph" style:parent-style-name="Standard">
      <style:paragraph-properties fo:margin-left="1.698in" fo:margin-right="0in" fo:margin-top="0in" fo:margin-bottom="0in" style:contextual-spacing="false" fo:line-height="0.1429in" fo:text-align="left" style:justify-single-word="false" fo:text-indent="0in" style:auto-text-indent="false"/>
    </style:style>
    <style:style style:name="P1122" style:family="paragraph" style:parent-style-name="Standard">
      <style:paragraph-properties fo:margin-left="0.4783in" fo:margin-right="0.7555in" fo:margin-top="0in" fo:margin-bottom="0in" style:contextual-spacing="false" fo:text-align="center" style:justify-single-word="false" fo:text-indent="0in" style:auto-text-indent="false"/>
    </style:style>
    <style:style style:name="P1123" style:family="paragraph" style:parent-style-name="Text_20_body">
      <style:paragraph-properties fo:margin-top="0.1409in" fo:margin-bottom="0in" style:contextual-spacing="false"/>
      <style:text-properties style:font-name="Verdana" fo:font-size="8.5pt" style:font-size-asian="8.5pt"/>
    </style:style>
    <style:style style:name="P1124" style:family="paragraph" style:parent-style-name="Heading_20_8">
      <style:paragraph-properties fo:margin-left="0.4811in" fo:margin-right="0.7555in" fo:line-height="0.1429in"/>
    </style:style>
    <style:style style:name="P1125" style:family="paragraph" style:parent-style-name="Heading_20_9">
      <style:paragraph-properties fo:margin-left="0.4811in" fo:margin-right="0.7555in" fo:margin-top="0in" fo:margin-bottom="0in" style:contextual-spacing="false" fo:line-height="0.1429in" fo:text-align="center" style:justify-single-word="false"/>
    </style:style>
    <style:style style:name="P1126" style:family="paragraph" style:parent-style-name="Text_20_body" style:master-page-name="Converted40">
      <style:paragraph-properties style:page-number="auto"/>
      <style:text-properties style:font-name="Verdana" fo:font-weight="bold" style:font-weight-asian="bold"/>
    </style:style>
    <style:style style:name="P1127" style:family="paragraph" style:parent-style-name="Text_20_body">
      <style:paragraph-properties fo:margin-top="0.0646in" fo:margin-bottom="0in" style:contextual-spacing="false"/>
      <style:text-properties style:font-name="Verdana" fo:font-weight="bold" style:font-weight-asian="bold"/>
    </style:style>
    <style:style style:name="P1128" style:family="paragraph" style:parent-style-name="Standard">
      <style:paragraph-properties fo:margin-left="1.7118in" fo:margin-right="0in" fo:margin-top="0in" fo:margin-bottom="0in" style:contextual-spacing="false" fo:text-align="left" style:justify-single-word="false" fo:text-indent="0in" style:auto-text-indent="false"/>
    </style:style>
    <style:style style:name="P1129" style:family="paragraph" style:parent-style-name="Text_20_body">
      <style:paragraph-properties fo:margin-top="0.0083in" fo:margin-bottom="0in" style:contextual-spacing="false"/>
      <style:text-properties style:font-name="Verdana" fo:font-weight="bold" style:font-weight-asian="bold"/>
    </style:style>
    <style:style style:name="P1130" style:family="paragraph" style:parent-style-name="Standard">
      <style:paragraph-properties fo:margin-left="3.3472in" fo:margin-right="2.089in" fo:margin-top="0in" fo:margin-bottom="0in" style:contextual-spacing="false" fo:line-height="103%" fo:text-align="justify" style:justify-single-word="false" fo:text-indent="0in" style:auto-text-indent="false">
        <style:tab-stops>
          <style:tab-stop style:position="4.2429in"/>
          <style:tab-stop style:position="5.5835in"/>
        </style:tab-stops>
      </style:paragraph-properties>
    </style:style>
    <style:style style:name="P1131" style:family="paragraph" style:parent-style-name="Text_20_body">
      <style:paragraph-properties fo:margin-top="0.0075in" fo:margin-bottom="0in" style:contextual-spacing="false"/>
      <style:text-properties style:font-name="Verdana" fo:font-weight="bold" style:font-weight-asian="bold"/>
    </style:style>
    <style:style style:name="P1132" style:family="paragraph" style:parent-style-name="Standard">
      <style:paragraph-properties fo:margin-left="3.3654in" fo:margin-right="0in" fo:margin-top="0in" fo:margin-bottom="0in" style:contextual-spacing="false" fo:text-align="justify" style:justify-single-word="false" fo:text-indent="0in" style:auto-text-indent="false"/>
    </style:style>
    <style:style style:name="P1133" style:family="paragraph" style:parent-style-name="Text_20_body">
      <style:paragraph-properties fo:margin-left="3.3654in" fo:margin-right="2.0925in" fo:margin-top="0.0047in" fo:margin-bottom="0in" style:contextual-spacing="false" fo:line-height="103%" fo:text-align="justify" style:justify-single-word="false"/>
    </style:style>
    <style:style style:name="P1134" style:family="paragraph" style:parent-style-name="Text_20_body">
      <style:paragraph-properties fo:margin-top="0.0071in" fo:margin-bottom="0in" style:contextual-spacing="false"/>
      <style:text-properties style:font-name="Verdana" fo:font-weight="bold" style:font-weight-asian="bold"/>
    </style:style>
    <style:style style:name="P1135" style:family="paragraph" style:parent-style-name="Standard">
      <style:paragraph-properties fo:margin-left="0.2484in" fo:margin-right="0.7555in" fo:margin-top="0.0008in" fo:margin-bottom="0in" style:contextual-spacing="false" fo:text-align="center" style:justify-single-word="false" fo:text-indent="0in" style:auto-text-indent="false"/>
    </style:style>
    <style:style style:name="P1136" style:family="paragraph" style:parent-style-name="Text_20_body">
      <style:paragraph-properties fo:margin-top="0.0016in" fo:margin-bottom="0in" style:contextual-spacing="false"/>
      <style:text-properties style:font-name="Verdana" fo:font-weight="bold" style:font-weight-asian="bold"/>
    </style:style>
    <style:style style:name="P1137" style:family="paragraph" style:parent-style-name="Text_20_body">
      <style:paragraph-properties fo:margin-left="1.7118in" fo:margin-right="2.0902in" fo:line-height="103%" fo:text-align="justify" style:justify-single-word="false" fo:text-indent="1.6535in" style:auto-text-indent="false"/>
    </style:style>
    <style:style style:name="P1138" style:family="paragraph" style:parent-style-name="Text_20_body">
      <style:paragraph-properties fo:margin-top="0.0008in" fo:margin-bottom="0.0008in" style:contextual-spacing="false"/>
      <style:text-properties style:font-name="Verdana" fo:font-size="7.5pt" style:font-size-asian="7.5pt"/>
    </style:style>
    <style:style style:name="P1139" style:family="paragraph" style:parent-style-name="Table_20_Paragraph">
      <style:paragraph-properties fo:margin-left="0.1283in" fo:margin-right="0in" fo:margin-top="0.0528in" fo:margin-bottom="0in" style:contextual-spacing="false"/>
    </style:style>
    <style:style style:name="P1140" style:family="paragraph" style:parent-style-name="Table_20_Paragraph">
      <style:paragraph-properties fo:margin-left="0.3598in" fo:margin-right="0in" fo:margin-top="0.0528in" fo:margin-bottom="0in" style:contextual-spacing="false"/>
    </style:style>
    <style:style style:name="P1141" style:family="paragraph" style:parent-style-name="Table_20_Paragraph">
      <style:paragraph-properties fo:margin-left="0.0008in" fo:margin-right="0in" fo:margin-top="0.0528in" fo:margin-bottom="0in" style:contextual-spacing="false" fo:text-align="center" style:justify-single-word="false"/>
    </style:style>
    <style:style style:name="P1142" style:family="paragraph" style:parent-style-name="Table_20_Paragraph">
      <style:paragraph-properties fo:margin-left="0.0209in" fo:margin-right="0.0201in" fo:margin-top="0.0528in" fo:margin-bottom="0in" style:contextual-spacing="false" fo:text-align="center" style:justify-single-word="false"/>
    </style:style>
    <style:style style:name="P1143" style:family="paragraph" style:parent-style-name="Table_20_Paragraph">
      <style:text-properties style:font-name="Verdana" fo:font-size="4.5pt" style:font-size-asian="4.5pt"/>
    </style:style>
    <style:style style:name="P1144" style:family="paragraph" style:parent-style-name="Table_20_Paragraph">
      <style:paragraph-properties fo:margin-top="0.0008in" fo:margin-bottom="0in" style:contextual-spacing="false"/>
      <style:text-properties style:font-name="Verdana" fo:font-size="4.5pt" style:font-size-asian="4.5pt"/>
    </style:style>
    <style:style style:name="P1145" style:family="paragraph" style:parent-style-name="Table_20_Paragraph">
      <style:paragraph-properties fo:margin-left="0.1043in" fo:margin-right="0.0839in" fo:line-height="107%" fo:text-indent="-0.0138in" style:auto-text-indent="false"/>
    </style:style>
    <style:style style:name="P1146" style:family="paragraph" style:parent-style-name="Table_20_Paragraph">
      <style:paragraph-properties fo:margin-left="0.3126in" fo:margin-right="0.1591in" fo:line-height="107%" fo:text-indent="-0.1173in" style:auto-text-indent="false"/>
    </style:style>
    <style:style style:name="P1147" style:family="paragraph" style:parent-style-name="Table_20_Paragraph">
      <style:paragraph-properties fo:margin-left="0.0598in" fo:margin-right="0.052in" fo:margin-top="0.0717in" fo:margin-bottom="0in" style:contextual-spacing="false" fo:line-height="107%" fo:text-align="center" style:justify-single-word="false" fo:text-indent="0.0008in" style:auto-text-indent="false"/>
    </style:style>
    <style:style style:name="P1148" style:family="paragraph" style:parent-style-name="Table_20_Paragraph">
      <style:paragraph-properties fo:margin-top="0.0409in" fo:margin-bottom="0in" style:contextual-spacing="false"/>
      <style:text-properties style:font-name="Verdana" fo:font-size="4.5pt" style:font-size-asian="4.5pt"/>
    </style:style>
    <style:style style:name="P1149" style:family="paragraph" style:parent-style-name="Table_20_Paragraph">
      <style:paragraph-properties fo:margin-left="0.0209in" fo:margin-right="0in" fo:text-align="center" style:justify-single-word="false"/>
    </style:style>
    <style:style style:name="P1150" style:family="paragraph" style:parent-style-name="Text_20_body">
      <style:paragraph-properties fo:margin-left="1.7118in" fo:margin-right="2.0937in" fo:margin-top="0.1335in" fo:margin-bottom="0in" style:contextual-spacing="false" fo:line-height="103%" fo:text-align="justify" style:justify-single-word="false" fo:text-indent="1.6272in" style:auto-text-indent="false"/>
    </style:style>
    <style:style style:name="P1151" style:family="paragraph" style:parent-style-name="Text_20_body">
      <style:paragraph-properties fo:margin-top="0.0102in" fo:margin-bottom="0in" style:contextual-spacing="false"/>
      <style:text-properties style:font-name="Verdana" fo:font-weight="bold" style:font-weight-asian="bold"/>
    </style:style>
    <style:style style:name="P1152" style:family="paragraph" style:parent-style-name="Text_20_body">
      <style:paragraph-properties fo:margin-left="0.3882in" fo:margin-right="0.7555in" fo:text-align="center" style:justify-single-word="false"/>
    </style:style>
    <style:style style:name="P1153" style:family="paragraph" style:parent-style-name="Standard">
      <style:paragraph-properties fo:margin-left="0.3744in" fo:margin-right="0.7555in" fo:margin-top="0in" fo:margin-bottom="0in" style:contextual-spacing="false" fo:text-align="center" style:justify-single-word="false" fo:text-indent="0in" style:auto-text-indent="false"/>
    </style:style>
    <style:style style:name="P1154" style:family="paragraph" style:parent-style-name="Standard">
      <style:paragraph-properties fo:margin-left="0.3728in" fo:margin-right="0.7555in" fo:margin-top="0.0043in" fo:margin-bottom="0in" style:contextual-spacing="false" fo:text-align="center" style:justify-single-word="false" fo:text-indent="0in" style:auto-text-indent="false"/>
    </style:style>
    <style:style style:name="P1155" style:family="paragraph" style:parent-style-name="Text_20_body" style:master-page-name="Converted41">
      <style:paragraph-properties style:page-number="auto"/>
      <style:text-properties style:font-name="Verdana" fo:font-size="8.5pt" fo:font-weight="bold" style:font-size-asian="8.5pt" style:font-weight-asian="bold"/>
    </style:style>
    <style:style style:name="P1156" style:family="paragraph" style:parent-style-name="Text_20_body">
      <style:paragraph-properties fo:margin-top="0.0161in" fo:margin-bottom="0in" style:contextual-spacing="false"/>
      <style:text-properties style:font-name="Verdana" fo:font-size="8.5pt" fo:font-weight="bold" style:font-size-asian="8.5pt" style:font-weight-asian="bold"/>
    </style:style>
    <style:style style:name="P1157" style:family="paragraph" style:parent-style-name="Standard">
      <style:paragraph-properties fo:margin-left="1.4811in" fo:margin-right="0in" fo:margin-top="0.0008in" fo:margin-bottom="0in" style:contextual-spacing="false" fo:text-align="left" style:justify-single-word="false" fo:text-indent="0in" style:auto-text-indent="false"/>
    </style:style>
    <style:style style:name="P1158" style:family="paragraph" style:parent-style-name="Heading_20_8">
      <style:paragraph-properties fo:margin-left="3.1957in" fo:margin-right="2.0484in" fo:line-height="103%" fo:text-align="left" style:justify-single-word="false">
        <style:tab-stops>
          <style:tab-stop style:position="3.878in"/>
          <style:tab-stop style:position="4.4917in"/>
          <style:tab-stop style:position="5.6409in"/>
        </style:tab-stops>
      </style:paragraph-properties>
    </style:style>
    <style:style style:name="P1159" style:family="paragraph" style:parent-style-name="Standard">
      <style:paragraph-properties fo:margin-left="3.1957in" fo:margin-right="0in" fo:margin-top="0in" fo:margin-bottom="0in" style:contextual-spacing="false" fo:text-align="justify" style:justify-single-word="false" fo:text-indent="0in" style:auto-text-indent="false"/>
    </style:style>
    <style:style style:name="P1160" style:family="paragraph" style:parent-style-name="Standard">
      <style:paragraph-properties fo:margin-left="3.1957in" fo:margin-right="1.9638in" fo:margin-top="0.0035in" fo:margin-bottom="0in" style:contextual-spacing="false" fo:line-height="103%" fo:text-align="justify" style:justify-single-word="false" fo:text-indent="0in" style:auto-text-indent="false"/>
    </style:style>
    <style:style style:name="P1161" style:family="paragraph" style:parent-style-name="Text_20_body">
      <style:paragraph-properties fo:margin-top="0.0008in" fo:margin-bottom="0in" style:contextual-spacing="false"/>
      <style:text-properties style:font-name="Verdana" fo:font-size="8.5pt" fo:font-weight="bold" style:font-size-asian="8.5pt" style:font-weight-asian="bold"/>
    </style:style>
    <style:style style:name="P1162" style:family="paragraph" style:parent-style-name="Heading_20_8">
      <style:paragraph-properties fo:margin-left="3.1957in" fo:margin-right="0in" fo:text-align="left" style:justify-single-word="false"/>
      <style:text-properties fo:letter-spacing="-0.0016in"/>
    </style:style>
    <style:style style:name="P1163" style:family="paragraph" style:parent-style-name="Text_20_body">
      <style:paragraph-properties fo:margin-top="0.011in" fo:margin-bottom="0in" style:contextual-spacing="false"/>
      <style:text-properties style:font-name="Verdana" fo:font-size="8.5pt" fo:font-weight="bold" style:font-size-asian="8.5pt" style:font-weight-asian="bold"/>
    </style:style>
    <style:style style:name="P1164" style:family="paragraph" style:parent-style-name="Standard">
      <style:paragraph-properties fo:margin-left="1.4811in" fo:margin-right="1.9354in" fo:margin-top="0in" fo:margin-bottom="0in" style:contextual-spacing="false" fo:line-height="103%" fo:text-align="justify" style:justify-single-word="false" fo:text-indent="1.7146in" style:auto-text-indent="false"/>
    </style:style>
    <style:style style:name="P1165" style:family="paragraph" style:parent-style-name="Standard">
      <style:paragraph-properties fo:margin-left="1.4811in" fo:margin-right="1.9098in" fo:margin-top="0in" fo:margin-bottom="0in" style:contextual-spacing="false" fo:line-height="103%" fo:text-align="justify" style:justify-single-word="false" fo:text-indent="1.7146in" style:auto-text-indent="false"/>
    </style:style>
    <style:style style:name="P1166" style:family="paragraph" style:parent-style-name="Text_20_body">
      <style:paragraph-properties fo:margin-top="0.0063in" fo:margin-bottom="0in" style:contextual-spacing="false"/>
      <style:text-properties style:font-name="Verdana" fo:font-size="8.5pt" style:font-size-asian="8.5pt"/>
    </style:style>
    <style:style style:name="P1167" style:family="paragraph" style:parent-style-name="Standard">
      <style:paragraph-properties fo:margin-left="0.1854in" fo:margin-right="0.7555in" fo:margin-top="0in" fo:margin-bottom="0in" style:contextual-spacing="false" fo:text-align="center" style:justify-single-word="false" fo:text-indent="0in" style:auto-text-indent="false"/>
    </style:style>
    <style:style style:name="P1168" style:family="paragraph" style:parent-style-name="Heading_20_8">
      <style:paragraph-properties fo:margin-left="0.189in" fo:margin-right="0.7555in"/>
    </style:style>
    <style:style style:name="P1169" style:family="paragraph" style:parent-style-name="Standard">
      <style:paragraph-properties fo:margin-left="0.189in" fo:margin-right="0.7555in" fo:margin-top="0.0043in" fo:margin-bottom="0in" style:contextual-spacing="false" fo:text-align="center" style:justify-single-word="false" fo:text-indent="0in" style:auto-text-indent="false"/>
    </style:style>
    <style:style style:name="P1170" style:family="paragraph" style:parent-style-name="Text_20_body" style:master-page-name="Converted42">
      <style:paragraph-properties fo:margin-top="0.1626in" fo:margin-bottom="0in" style:contextual-spacing="false" style:page-number="auto"/>
      <style:text-properties style:font-name="Verdana" fo:font-size="11pt" fo:font-weight="bold" style:font-size-asian="11pt" style:font-weight-asian="bold"/>
    </style:style>
    <style:style style:name="P1171" style:family="paragraph" style:parent-style-name="Heading_20_5">
      <style:paragraph-properties fo:margin-left="0.3634in" fo:margin-right="0.7555in" fo:line-height="100%" fo:text-align="center" style:justify-single-word="false"/>
    </style:style>
    <style:style style:name="P1172" style:family="paragraph" style:parent-style-name="Standard">
      <style:paragraph-properties fo:margin-left="0.3937in" fo:margin-right="0.7846in" fo:margin-top="0.1819in" fo:margin-bottom="0in" style:contextual-spacing="false" fo:line-height="95%" fo:text-align="justify" style:justify-single-word="false" fo:text-indent="0in" style:auto-text-indent="false"/>
    </style:style>
    <style:style style:name="P1173" style:family="paragraph" style:parent-style-name="Standard">
      <style:paragraph-properties fo:margin-left="0.3638in" fo:margin-right="0.7555in" fo:margin-top="0.1811in" fo:margin-bottom="0in" style:contextual-spacing="false" fo:text-align="center" style:justify-single-word="false" fo:text-indent="0in" style:auto-text-indent="false"/>
    </style:style>
    <style:style style:name="P1174" style:family="paragraph" style:parent-style-name="Standard">
      <style:paragraph-properties fo:margin-left="0.3638in" fo:margin-right="0.7555in" fo:margin-top="0.1752in" fo:margin-bottom="0in" style:contextual-spacing="false" fo:line-height="0.1874in" fo:text-align="center" style:justify-single-word="false" fo:text-indent="0in" style:auto-text-indent="false"/>
    </style:style>
    <style:style style:name="P1175" style:family="paragraph" style:parent-style-name="Standard">
      <style:paragraph-properties fo:margin-left="0.3638in" fo:margin-right="0.7555in" fo:margin-top="0in" fo:margin-bottom="0in" style:contextual-spacing="false" fo:line-height="0.1874in" fo:text-align="center" style:justify-single-word="false" fo:text-indent="0in" style:auto-text-indent="false"/>
    </style:style>
    <style:style style:name="P1176" style:family="paragraph" style:parent-style-name="Text_20_body">
      <style:paragraph-properties fo:margin-top="0.0874in" fo:margin-bottom="0in" style:contextual-spacing="false"/>
      <style:text-properties style:font-name="Source Sans Pro" fo:font-size="11pt" fo:font-weight="bold" style:font-size-asian="11pt" style:font-weight-asian="bold"/>
    </style:style>
    <style:style style:name="P1177" style:family="paragraph" style:parent-style-name="Standard">
      <style:paragraph-properties fo:margin-left="0.3634in" fo:margin-right="0.7555in" fo:margin-top="0in" fo:margin-bottom="0in" style:contextual-spacing="false" fo:text-align="center" style:justify-single-word="false" fo:text-indent="0in" style:auto-text-indent="false"/>
    </style:style>
    <style:style style:name="P1178" style:family="paragraph" style:parent-style-name="Heading_20_5">
      <style:paragraph-properties fo:margin-left="2.7335in" fo:margin-right="3.1256in" fo:margin-top="0.1819in" fo:margin-bottom="0in" style:contextual-spacing="false" fo:line-height="95%" fo:text-align="center" style:justify-single-word="false" fo:text-indent="-0.0008in" style:auto-text-indent="false"/>
    </style:style>
    <style:style style:name="P1179" style:family="paragraph" style:parent-style-name="Text_20_body" style:master-page-name="Converted43">
      <style:paragraph-properties style:page-number="auto"/>
      <style:text-properties style:font-name="Source Sans Pro" fo:font-weight="bold" style:font-weight-asian="bold"/>
    </style:style>
    <style:style style:name="P1180" style:family="paragraph" style:parent-style-name="Text_20_body">
      <style:text-properties style:font-name="Source Sans Pro" fo:font-weight="bold" style:font-weight-asian="bold"/>
    </style:style>
    <style:style style:name="P1181" style:family="paragraph" style:parent-style-name="Text_20_body">
      <style:paragraph-properties fo:margin-top="0.0957in" fo:margin-bottom="0in" style:contextual-spacing="false"/>
      <style:text-properties style:font-name="Source Sans Pro" fo:font-weight="bold" style:font-weight-asian="bold"/>
    </style:style>
    <style:style style:name="P1182" style:family="paragraph" style:parent-style-name="Standard">
      <style:paragraph-properties fo:margin-left="1.0362in" fo:margin-right="0in" fo:margin-top="0.0008in" fo:margin-bottom="0in" style:contextual-spacing="false" fo:text-align="left" style:justify-single-word="false" fo:text-indent="0in" style:auto-text-indent="false"/>
    </style:style>
    <style:style style:name="P1183" style:family="paragraph" style:parent-style-name="Text_20_body">
      <style:paragraph-properties fo:margin-top="0.0417in" fo:margin-bottom="0in" style:contextual-spacing="false"/>
      <style:text-properties fo:font-weight="bold" style:font-weight-asian="bold"/>
    </style:style>
    <style:style style:name="P1184" style:family="paragraph" style:parent-style-name="Standard">
      <style:paragraph-properties fo:margin-left="1.0362in" fo:margin-right="1.8339in" fo:margin-top="0.0008in" fo:margin-bottom="0in" style:contextual-spacing="false" fo:line-height="117%" fo:text-align="left" style:justify-single-word="false" fo:text-indent="0in" style:auto-text-indent="false"/>
    </style:style>
    <style:style style:name="P1185" style:family="paragraph" style:parent-style-name="Text_20_body">
      <style:paragraph-properties fo:margin-left="1.0362in" fo:margin-right="0in" fo:line-height="0.1071in"/>
    </style:style>
    <style:style style:name="P1186" style:family="paragraph" style:parent-style-name="Text_20_body">
      <style:paragraph-properties fo:margin-left="1.0362in" fo:margin-right="0in" fo:margin-top="0.002in" fo:margin-bottom="0in" style:contextual-spacing="false"/>
    </style:style>
    <style:style style:name="P1187" style:family="paragraph" style:parent-style-name="Table_20_Paragraph">
      <style:paragraph-properties fo:margin-left="0.0075in" fo:margin-right="0.0008in" fo:margin-top="0.028in" fo:margin-bottom="0in" style:contextual-spacing="false" fo:text-align="center" style:justify-single-word="false"/>
    </style:style>
    <style:style style:name="P1188" style:family="paragraph" style:parent-style-name="Table_20_Paragraph">
      <style:paragraph-properties fo:margin-left="0.0075in" fo:margin-right="0in" fo:margin-top="0.0689in" fo:margin-bottom="0in" style:contextual-spacing="false" fo:text-align="center" style:justify-single-word="false"/>
    </style:style>
    <style:style style:name="P1189" style:family="paragraph" style:parent-style-name="Table_20_Paragraph">
      <style:paragraph-properties fo:margin-left="0.0075in" fo:margin-right="0.0008in" fo:margin-top="0.0689in" fo:margin-bottom="0in" style:contextual-spacing="false" fo:text-align="center" style:justify-single-word="false"/>
    </style:style>
    <style:style style:name="P1190" style:family="paragraph" style:parent-style-name="Table_20_Paragraph">
      <style:paragraph-properties fo:margin-left="0.0083in" fo:margin-right="0.0008in" fo:margin-top="0.028in" fo:margin-bottom="0in" style:contextual-spacing="false" fo:text-align="center" style:justify-single-word="false"/>
    </style:style>
    <style:style style:name="P1191" style:family="paragraph" style:parent-style-name="Table_20_Paragraph">
      <style:paragraph-properties fo:margin-left="0.0083in" fo:margin-right="0in" fo:margin-top="0.0028in" fo:margin-bottom="0in" style:contextual-spacing="false" fo:line-height="0.0661in" fo:text-align="center" style:justify-single-word="false"/>
    </style:style>
    <style:style style:name="P1192" style:family="paragraph" style:parent-style-name="Table_20_Paragraph">
      <style:paragraph-properties fo:margin-left="0.0492in" fo:margin-right="0.0409in" fo:margin-top="0.0689in" fo:margin-bottom="0in" style:contextual-spacing="false" fo:text-align="center" style:justify-single-word="false"/>
    </style:style>
    <style:style style:name="P1193" style:family="paragraph" style:parent-style-name="Table_20_Paragraph">
      <style:paragraph-properties fo:margin-left="0.0083in" fo:margin-right="0.0008in" fo:margin-top="0.0689in" fo:margin-bottom="0in" style:contextual-spacing="false" fo:text-align="center" style:justify-single-word="false"/>
    </style:style>
    <style:style style:name="P1194" style:family="paragraph" style:parent-style-name="Table_20_Paragraph">
      <style:paragraph-properties fo:margin-left="0.0083in" fo:margin-right="0.0173in" fo:margin-top="0.0689in" fo:margin-bottom="0in" style:contextual-spacing="false" fo:text-align="center" style:justify-single-word="false"/>
    </style:style>
    <style:style style:name="P1195" style:family="paragraph" style:parent-style-name="Table_20_Paragraph">
      <style:paragraph-properties fo:margin-left="0.0555in" fo:margin-right="0.0484in" fo:margin-top="0.0173in" fo:margin-bottom="0in" style:contextual-spacing="false" style:line-height-at-least="0.0902in" fo:text-align="justify" style:justify-single-word="false"/>
    </style:style>
    <style:style style:name="P1196" style:family="paragraph" style:parent-style-name="Table_20_Paragraph">
      <style:text-properties fo:font-size="5pt" style:font-size-asian="5pt"/>
    </style:style>
    <style:style style:name="P1197" style:family="paragraph" style:parent-style-name="Table_20_Paragraph">
      <style:paragraph-properties fo:margin-top="0.0181in" fo:margin-bottom="0in" style:contextual-spacing="false"/>
      <style:text-properties fo:font-size="5pt" style:font-size-asian="5pt"/>
    </style:style>
    <style:style style:name="P1198" style:family="paragraph" style:parent-style-name="Table_20_Paragraph">
      <style:paragraph-properties fo:margin-left="0.0083in" fo:margin-right="0.0008in" fo:margin-top="0.0008in" fo:margin-bottom="0in" style:contextual-spacing="false" fo:text-align="center" style:justify-single-word="false"/>
    </style:style>
    <style:style style:name="P1199" style:family="paragraph" style:parent-style-name="Table_20_Paragraph">
      <style:paragraph-properties fo:margin-top="0.0083in" fo:margin-bottom="0in" style:contextual-spacing="false"/>
      <style:text-properties fo:font-size="5pt" style:font-size-asian="5pt"/>
    </style:style>
    <style:style style:name="P1200" style:family="paragraph" style:parent-style-name="Table_20_Paragraph">
      <style:paragraph-properties fo:margin-left="0.0083in" fo:margin-right="0in" fo:text-align="center" style:justify-single-word="false"/>
    </style:style>
    <style:style style:name="P1201" style:family="paragraph" style:parent-style-name="Table_20_Paragraph">
      <style:paragraph-properties fo:margin-left="0.0173in" fo:margin-right="0.0091in" fo:text-align="center" style:justify-single-word="false"/>
    </style:style>
    <style:style style:name="P1202" style:family="paragraph" style:parent-style-name="Table_20_Paragraph">
      <style:paragraph-properties fo:margin-left="0in" fo:margin-right="0.0465in" fo:margin-top="0.0272in" fo:margin-bottom="0in" style:contextual-spacing="false" fo:text-align="right" style:justify-single-word="false"/>
    </style:style>
    <style:style style:name="P1203" style:family="paragraph" style:parent-style-name="Table_20_Paragraph">
      <style:paragraph-properties fo:margin-left="0.0173in" fo:margin-right="0.0091in" fo:margin-top="0.0272in" fo:margin-bottom="0in" style:contextual-spacing="false" fo:text-align="center" style:justify-single-word="false"/>
    </style:style>
    <style:style style:name="P1204" style:family="paragraph" style:parent-style-name="Table_20_Paragraph">
      <style:paragraph-properties fo:margin-left="0.0075in" fo:margin-right="0in" fo:margin-top="0.0283in" fo:margin-bottom="0in" style:contextual-spacing="false" fo:text-align="center" style:justify-single-word="false"/>
    </style:style>
    <style:style style:name="P1205" style:family="paragraph" style:parent-style-name="Table_20_Paragraph">
      <style:paragraph-properties fo:margin-left="0.0555in" fo:margin-right="0.048in" fo:margin-top="0.0256in" fo:margin-bottom="0in" style:contextual-spacing="false" style:line-height-at-least="0.0835in" fo:text-align="justify" style:justify-single-word="false"/>
    </style:style>
    <style:style style:name="P1206" style:family="paragraph" style:parent-style-name="Table_20_Paragraph">
      <style:paragraph-properties fo:margin-top="0.0425in" fo:margin-bottom="0in" style:contextual-spacing="false"/>
      <style:text-properties fo:font-size="5pt" style:font-size-asian="5pt"/>
    </style:style>
    <style:style style:name="P1207" style:family="paragraph" style:parent-style-name="Table_20_Paragraph">
      <style:paragraph-properties fo:margin-left="0.0075in" fo:margin-right="0in" fo:text-align="center" style:justify-single-word="false"/>
    </style:style>
    <style:style style:name="P1208" style:family="paragraph" style:parent-style-name="Table_20_Paragraph">
      <style:paragraph-properties fo:margin-left="0.0083in" fo:margin-right="0.0008in" fo:text-align="center" style:justify-single-word="false"/>
    </style:style>
    <style:style style:name="P1209" style:family="paragraph" style:parent-style-name="Table_20_Paragraph">
      <style:paragraph-properties fo:margin-left="0in" fo:margin-right="0.0465in" fo:margin-top="0.028in" fo:margin-bottom="0in" style:contextual-spacing="false" fo:text-align="right" style:justify-single-word="false"/>
    </style:style>
    <style:style style:name="P1210" style:family="paragraph" style:parent-style-name="Table_20_Paragraph">
      <style:paragraph-properties fo:margin-left="0.0173in" fo:margin-right="0.0091in" fo:margin-top="0.028in" fo:margin-bottom="0in" style:contextual-spacing="false" fo:text-align="center" style:justify-single-word="false"/>
    </style:style>
    <style:style style:name="P1211" style:family="paragraph" style:parent-style-name="Standard">
      <style:paragraph-properties fo:margin-left="1.0362in" fo:margin-right="1.8874in" fo:margin-top="0.0028in" fo:margin-bottom="0in" style:contextual-spacing="false" fo:line-height="102%" fo:text-align="left" style:justify-single-word="false" fo:text-indent="0in" style:auto-text-indent="false">
        <style:tab-stops>
          <style:tab-stop style:position="1.6681in"/>
          <style:tab-stop style:position="2.7201in"/>
          <style:tab-stop style:position="3.0008in"/>
          <style:tab-stop style:position="4.0811in"/>
          <style:tab-stop style:position="5.0075in"/>
          <style:tab-stop style:position="5.828in"/>
        </style:tab-stops>
      </style:paragraph-properties>
    </style:style>
    <style:style style:name="P1212" style:family="paragraph" style:parent-style-name="Standard">
      <style:paragraph-properties fo:margin-left="1.0362in" fo:margin-right="0in" fo:margin-top="0in" fo:margin-bottom="0in" style:contextual-spacing="false" fo:line-height="0.1272in" fo:text-align="left" style:justify-single-word="false" fo:text-indent="0in" style:auto-text-indent="false"/>
    </style:style>
    <style:style style:name="P1213" style:family="paragraph" style:parent-style-name="Text_20_body">
      <style:paragraph-properties fo:margin-left="1.0362in" fo:margin-right="1.7555in" fo:margin-top="0.0217in" fo:margin-bottom="0in" style:contextual-spacing="false" fo:line-height="102%"/>
    </style:style>
    <style:style style:name="P1214" style:family="paragraph" style:parent-style-name="Standard">
      <style:paragraph-properties fo:margin-left="1.0362in" fo:margin-right="0in" fo:margin-top="0.002in" fo:margin-bottom="0in" style:contextual-spacing="false" fo:text-align="left" style:justify-single-word="false" fo:text-indent="0in" style:auto-text-indent="false"/>
    </style:style>
    <style:style style:name="P1215" style:family="paragraph" style:parent-style-name="Text_20_body" style:master-page-name="Converted44">
      <style:paragraph-properties style:page-number="auto"/>
    </style:style>
    <style:style style:name="P1216" style:family="paragraph" style:parent-style-name="Text_20_body">
      <style:paragraph-properties fo:margin-top="0.0118in" fo:margin-bottom="0in" style:contextual-spacing="false"/>
    </style:style>
    <style:style style:name="P1217" style:family="paragraph" style:parent-style-name="Standard">
      <style:paragraph-properties fo:margin-left="0.9882in" fo:margin-right="0in" fo:margin-top="0in" fo:margin-bottom="0in" style:contextual-spacing="false" fo:text-align="left" style:justify-single-word="false" fo:text-indent="0in" style:auto-text-indent="false"/>
    </style:style>
    <style:style style:name="P1218" style:family="paragraph" style:parent-style-name="Text_20_body">
      <style:paragraph-properties fo:margin-top="0.0484in" fo:margin-bottom="0in" style:contextual-spacing="false"/>
      <style:text-properties fo:font-weight="bold" style:font-weight-asian="bold"/>
    </style:style>
    <style:style style:name="P1219" style:family="paragraph" style:parent-style-name="Standard">
      <style:paragraph-properties fo:margin-left="0.9882in" fo:margin-right="0in" fo:margin-top="0.0244in" fo:margin-bottom="0in" style:contextual-spacing="false" fo:text-align="left" style:justify-single-word="false" fo:text-indent="0in" style:auto-text-indent="false"/>
    </style:style>
    <style:style style:name="P1220" style:family="paragraph" style:parent-style-name="Text_20_body">
      <style:paragraph-properties fo:margin-left="0.9882in" fo:margin-right="0in" fo:margin-top="0.0244in" fo:margin-bottom="0in" style:contextual-spacing="false"/>
    </style:style>
    <style:style style:name="P1221" style:family="paragraph" style:parent-style-name="Text_20_body">
      <style:paragraph-properties fo:margin-left="0.9882in" fo:margin-right="1.7555in" fo:margin-top="0.0047in" fo:margin-bottom="0in" style:contextual-spacing="false" fo:line-height="104%"/>
    </style:style>
    <style:style style:name="P1222" style:family="paragraph" style:parent-style-name="Table_20_Paragraph">
      <style:paragraph-properties fo:margin-left="0.0165in" fo:margin-right="0.1272in" fo:margin-top="0.0264in" fo:margin-bottom="0in" style:contextual-spacing="false" fo:text-align="center" style:justify-single-word="false"/>
    </style:style>
    <style:style style:name="P1223" style:family="paragraph" style:parent-style-name="Table_20_Paragraph">
      <style:paragraph-properties fo:margin-left="0.011in" fo:margin-right="0.0547in" fo:margin-top="0.0717in" fo:margin-bottom="0in" style:contextual-spacing="false" fo:text-align="center" style:justify-single-word="false"/>
    </style:style>
    <style:style style:name="P1224" style:family="paragraph" style:parent-style-name="Table_20_Paragraph">
      <style:paragraph-properties fo:margin-left="0.0602in" fo:margin-right="0in" fo:margin-top="0.0717in" fo:margin-bottom="0in" style:contextual-spacing="false"/>
    </style:style>
    <style:style style:name="P1225" style:family="paragraph" style:parent-style-name="Table_20_Paragraph">
      <style:paragraph-properties fo:margin-left="0.0638in" fo:margin-right="0in" fo:margin-top="0.0717in" fo:margin-bottom="0in" style:contextual-spacing="false"/>
    </style:style>
    <style:style style:name="P1226" style:family="paragraph" style:parent-style-name="Table_20_Paragraph">
      <style:paragraph-properties fo:margin-left="0.0917in" fo:margin-right="0in" fo:margin-top="0.0717in" fo:margin-bottom="0in" style:contextual-spacing="false"/>
    </style:style>
    <style:style style:name="P1227" style:family="paragraph" style:parent-style-name="Table_20_Paragraph">
      <style:paragraph-properties fo:margin-left="0.0673in" fo:margin-right="0in" fo:margin-top="0.0717in" fo:margin-bottom="0in" style:contextual-spacing="false"/>
    </style:style>
    <style:style style:name="P1228" style:family="paragraph" style:parent-style-name="Table_20_Paragraph">
      <style:paragraph-properties fo:margin-left="0.0193in" fo:margin-right="0.0307in" fo:margin-top="0.0717in" fo:margin-bottom="0in" style:contextual-spacing="false" fo:text-align="center" style:justify-single-word="false"/>
    </style:style>
    <style:style style:name="P1229" style:family="paragraph" style:parent-style-name="Table_20_Paragraph">
      <style:paragraph-properties fo:margin-left="0.0598in" fo:margin-right="0.0472in" fo:margin-top="0.0161in" fo:margin-bottom="0in" style:contextual-spacing="false" style:line-height-at-least="0.0835in" fo:text-align="justify" style:justify-single-word="false"/>
    </style:style>
    <style:style style:name="P1230" style:family="paragraph" style:parent-style-name="Table_20_Paragraph">
      <style:paragraph-properties fo:margin-top="0.0736in" fo:margin-bottom="0in" style:contextual-spacing="false"/>
      <style:text-properties fo:font-size="5pt" style:font-size-asian="5pt"/>
    </style:style>
    <style:style style:name="P1231" style:family="paragraph" style:parent-style-name="Table_20_Paragraph">
      <style:paragraph-properties fo:margin-left="0.0992in" fo:margin-right="0in"/>
    </style:style>
    <style:style style:name="P1232" style:family="paragraph" style:parent-style-name="Table_20_Paragraph">
      <style:paragraph-properties fo:margin-left="0.1193in" fo:margin-right="0in"/>
    </style:style>
    <style:style style:name="P1233" style:family="paragraph" style:parent-style-name="Table_20_Paragraph">
      <style:paragraph-properties fo:margin-left="0.0728in" fo:margin-right="0in"/>
    </style:style>
    <style:style style:name="P1234" style:family="paragraph" style:parent-style-name="Table_20_Paragraph">
      <style:paragraph-properties fo:margin-left="0.1736in" fo:margin-right="0in"/>
    </style:style>
    <style:style style:name="P1235" style:family="paragraph" style:parent-style-name="Table_20_Paragraph">
      <style:paragraph-properties fo:margin-left="0.0201in" fo:margin-right="0.011in" fo:text-align="center" style:justify-single-word="false"/>
    </style:style>
    <style:style style:name="P1236" style:family="paragraph" style:parent-style-name="Table_20_Paragraph">
      <style:paragraph-properties fo:margin-left="0in" fo:margin-right="0.0445in" fo:margin-top="0.0272in" fo:margin-bottom="0in" style:contextual-spacing="false" fo:text-align="right" style:justify-single-word="false"/>
    </style:style>
    <style:style style:name="P1237" style:family="paragraph" style:parent-style-name="Table_20_Paragraph">
      <style:paragraph-properties fo:margin-left="0.0201in" fo:margin-right="0.011in" fo:margin-top="0.0272in" fo:margin-bottom="0in" style:contextual-spacing="false" fo:text-align="center" style:justify-single-word="false"/>
    </style:style>
    <style:style style:name="P1238" style:family="paragraph" style:parent-style-name="Table_20_Paragraph">
      <style:paragraph-properties fo:margin-left="0.0165in" fo:margin-right="0.1165in" fo:margin-top="0.028in" fo:margin-bottom="0in" style:contextual-spacing="false" fo:text-align="center" style:justify-single-word="false"/>
    </style:style>
    <style:style style:name="P1239" style:family="paragraph" style:parent-style-name="Table_20_Paragraph">
      <style:paragraph-properties fo:margin-left="0in" fo:margin-right="0.0547in" fo:margin-top="0.0717in" fo:margin-bottom="0in" style:contextual-spacing="false" fo:text-align="center" style:justify-single-word="false"/>
    </style:style>
    <style:style style:name="P1240" style:family="paragraph" style:parent-style-name="Table_20_Paragraph">
      <style:paragraph-properties fo:margin-left="0.0547in" fo:margin-right="0in" fo:margin-top="0.0717in" fo:margin-bottom="0in" style:contextual-spacing="false"/>
    </style:style>
    <style:style style:name="P1241" style:family="paragraph" style:parent-style-name="Table_20_Paragraph">
      <style:paragraph-properties fo:margin-left="0.0591in" fo:margin-right="0in" fo:margin-top="0.0717in" fo:margin-bottom="0in" style:contextual-spacing="false"/>
    </style:style>
    <style:style style:name="P1242" style:family="paragraph" style:parent-style-name="Table_20_Paragraph">
      <style:paragraph-properties fo:margin-left="0.0862in" fo:margin-right="0in" fo:margin-top="0.0717in" fo:margin-bottom="0in" style:contextual-spacing="false"/>
    </style:style>
    <style:style style:name="P1243" style:family="paragraph" style:parent-style-name="Table_20_Paragraph">
      <style:paragraph-properties fo:margin-left="0.0618in" fo:margin-right="0in" fo:margin-top="0.0717in" fo:margin-bottom="0in" style:contextual-spacing="false"/>
    </style:style>
    <style:style style:name="P1244" style:family="paragraph" style:parent-style-name="Table_20_Paragraph">
      <style:paragraph-properties fo:margin-left="0.0193in" fo:margin-right="0.0201in" fo:margin-top="0.0717in" fo:margin-bottom="0in" style:contextual-spacing="false" fo:text-align="center" style:justify-single-word="false"/>
    </style:style>
    <style:style style:name="P1245" style:family="paragraph" style:parent-style-name="Table_20_Paragraph">
      <style:paragraph-properties fo:margin-left="0.0543in" fo:margin-right="0.052in" fo:margin-top="0.0173in" fo:margin-bottom="0in" style:contextual-spacing="false" style:line-height-at-least="0.0835in" fo:text-align="justify" style:justify-single-word="false"/>
    </style:style>
    <style:style style:name="P1246" style:family="paragraph" style:parent-style-name="Table_20_Paragraph">
      <style:paragraph-properties fo:margin-top="0.0362in" fo:margin-bottom="0in" style:contextual-spacing="false"/>
      <style:text-properties fo:font-size="5pt" style:font-size-asian="5pt"/>
    </style:style>
    <style:style style:name="P1247" style:family="paragraph" style:parent-style-name="Table_20_Paragraph">
      <style:paragraph-properties fo:margin-left="0.0937in" fo:margin-right="0in"/>
    </style:style>
    <style:style style:name="P1248" style:family="paragraph" style:parent-style-name="Table_20_Paragraph">
      <style:paragraph-properties fo:margin-left="0.1138in" fo:margin-right="0in"/>
    </style:style>
    <style:style style:name="P1249" style:family="paragraph" style:parent-style-name="Table_20_Paragraph">
      <style:paragraph-properties fo:margin-left="0.0681in" fo:margin-right="0in"/>
    </style:style>
    <style:style style:name="P1250" style:family="paragraph" style:parent-style-name="Table_20_Paragraph">
      <style:paragraph-properties fo:margin-left="0.1681in" fo:margin-right="0in"/>
    </style:style>
    <style:style style:name="P1251" style:family="paragraph" style:parent-style-name="Table_20_Paragraph">
      <style:paragraph-properties fo:margin-left="0.0307in" fo:margin-right="0.011in" fo:text-align="center" style:justify-single-word="false"/>
    </style:style>
    <style:style style:name="P1252" style:family="paragraph" style:parent-style-name="Table_20_Paragraph">
      <style:paragraph-properties fo:margin-left="0in" fo:margin-right="0.0492in" fo:margin-top="0.0264in" fo:margin-bottom="0in" style:contextual-spacing="false" fo:text-align="right" style:justify-single-word="false"/>
    </style:style>
    <style:style style:name="P1253" style:family="paragraph" style:parent-style-name="Table_20_Paragraph">
      <style:paragraph-properties fo:margin-left="0.0307in" fo:margin-right="0.011in" fo:margin-top="0.0264in" fo:margin-bottom="0in" style:contextual-spacing="false" fo:text-align="center" style:justify-single-word="false"/>
    </style:style>
    <style:style style:name="P1254" style:family="paragraph" style:parent-style-name="Table_20_Paragraph">
      <style:paragraph-properties fo:margin-left="0.1272in" fo:margin-right="0.1102in" fo:margin-top="0.028in" fo:margin-bottom="0in" style:contextual-spacing="false" fo:text-align="center" style:justify-single-word="false"/>
    </style:style>
    <style:style style:name="P1255" style:family="paragraph" style:parent-style-name="Table_20_Paragraph">
      <style:paragraph-properties fo:margin-left="0.022in" fo:margin-right="0in" fo:margin-top="0.0717in" fo:margin-bottom="0in" style:contextual-spacing="false" fo:text-align="center" style:justify-single-word="false"/>
    </style:style>
    <style:style style:name="P1256" style:family="paragraph" style:parent-style-name="Table_20_Paragraph">
      <style:paragraph-properties fo:margin-left="0.0799in" fo:margin-right="0in" fo:margin-top="0.0717in" fo:margin-bottom="0in" style:contextual-spacing="false"/>
    </style:style>
    <style:style style:name="P1257" style:family="paragraph" style:parent-style-name="Table_20_Paragraph">
      <style:paragraph-properties fo:margin-left="0.0945in" fo:margin-right="0in" fo:margin-top="0.0717in" fo:margin-bottom="0in" style:contextual-spacing="false"/>
    </style:style>
    <style:style style:name="P1258" style:family="paragraph" style:parent-style-name="Table_20_Paragraph">
      <style:paragraph-properties fo:margin-left="0.0717in" fo:margin-right="0in" fo:margin-top="0.0717in" fo:margin-bottom="0in" style:contextual-spacing="false"/>
    </style:style>
    <style:style style:name="P1259" style:family="paragraph" style:parent-style-name="Table_20_Paragraph">
      <style:paragraph-properties fo:margin-left="0.0654in" fo:margin-right="0.0425in" fo:margin-top="0.0173in" fo:margin-bottom="0in" style:contextual-spacing="false" style:line-height-at-least="0.0835in" fo:text-align="justify" style:justify-single-word="false"/>
    </style:style>
    <style:style style:name="P1260" style:family="paragraph" style:parent-style-name="Table_20_Paragraph">
      <style:paragraph-properties fo:margin-left="0.1189in" fo:margin-right="0in"/>
    </style:style>
    <style:style style:name="P1261" style:family="paragraph" style:parent-style-name="Table_20_Paragraph">
      <style:paragraph-properties fo:margin-left="0.122in" fo:margin-right="0in"/>
    </style:style>
    <style:style style:name="P1262" style:family="paragraph" style:parent-style-name="Table_20_Paragraph">
      <style:paragraph-properties fo:margin-left="0.0756in" fo:margin-right="0in"/>
    </style:style>
    <style:style style:name="P1263" style:family="paragraph" style:parent-style-name="Table_20_Paragraph">
      <style:paragraph-properties fo:margin-left="0.178in" fo:margin-right="0in"/>
    </style:style>
    <style:style style:name="P1264" style:family="paragraph" style:parent-style-name="Table_20_Paragraph">
      <style:paragraph-properties fo:margin-left="0.0898in" fo:margin-right="0in"/>
    </style:style>
    <style:style style:name="P1265" style:family="paragraph" style:parent-style-name="Table_20_Paragraph">
      <style:paragraph-properties fo:margin-left="0in" fo:margin-right="0.0398in" fo:margin-top="0.0264in" fo:margin-bottom="0in" style:contextual-spacing="false" fo:text-align="right" style:justify-single-word="false"/>
    </style:style>
    <style:style style:name="P1266" style:family="paragraph" style:parent-style-name="Table_20_Paragraph">
      <style:paragraph-properties fo:margin-left="0.0898in" fo:margin-right="0in" fo:margin-top="0.0264in" fo:margin-bottom="0in" style:contextual-spacing="false"/>
    </style:style>
    <style:style style:name="P1267" style:family="paragraph" style:parent-style-name="Table_20_Paragraph">
      <style:paragraph-properties fo:margin-left="0.1165in" fo:margin-right="0.1102in" fo:margin-top="0.028in" fo:margin-bottom="0in" style:contextual-spacing="false" fo:text-align="center" style:justify-single-word="false"/>
    </style:style>
    <style:style style:name="P1268" style:family="paragraph" style:parent-style-name="Table_20_Paragraph">
      <style:paragraph-properties fo:margin-left="0.022in" fo:margin-right="0.022in" fo:margin-top="0.0709in" fo:margin-bottom="0in" style:contextual-spacing="false" fo:text-align="center" style:justify-single-word="false"/>
    </style:style>
    <style:style style:name="P1269" style:family="paragraph" style:parent-style-name="Table_20_Paragraph">
      <style:paragraph-properties fo:margin-left="0.0689in" fo:margin-right="0in" fo:margin-top="0.0709in" fo:margin-bottom="0in" style:contextual-spacing="false"/>
    </style:style>
    <style:style style:name="P1270" style:family="paragraph" style:parent-style-name="Table_20_Paragraph">
      <style:paragraph-properties fo:margin-left="0.0563in" fo:margin-right="0in" fo:margin-top="0.0709in" fo:margin-bottom="0in" style:contextual-spacing="false"/>
    </style:style>
    <style:style style:name="P1271" style:family="paragraph" style:parent-style-name="Table_20_Paragraph">
      <style:paragraph-properties fo:margin-left="0.0835in" fo:margin-right="0in" fo:margin-top="0.0709in" fo:margin-bottom="0in" style:contextual-spacing="false"/>
    </style:style>
    <style:style style:name="P1272" style:family="paragraph" style:parent-style-name="Table_20_Paragraph">
      <style:paragraph-properties fo:margin-left="0.0602in" fo:margin-right="0in" fo:margin-top="0.0709in" fo:margin-bottom="0in" style:contextual-spacing="false"/>
    </style:style>
    <style:style style:name="P1273" style:family="paragraph" style:parent-style-name="Table_20_Paragraph">
      <style:paragraph-properties fo:margin-left="0.089in" fo:margin-right="0in" fo:margin-top="0.0709in" fo:margin-bottom="0in" style:contextual-spacing="false"/>
    </style:style>
    <style:style style:name="P1274" style:family="paragraph" style:parent-style-name="Table_20_Paragraph">
      <style:paragraph-properties fo:margin-left="0.0543in" fo:margin-right="0.0535in" fo:margin-top="0.0201in" fo:margin-bottom="0in" style:contextual-spacing="false" style:line-height-at-least="0.0835in" fo:text-align="justify" style:justify-single-word="false"/>
    </style:style>
    <style:style style:name="P1275" style:family="paragraph" style:parent-style-name="Table_20_Paragraph">
      <style:paragraph-properties fo:margin-top="0.002in" fo:margin-bottom="0in" style:contextual-spacing="false"/>
      <style:text-properties fo:font-size="5pt" style:font-size-asian="5pt"/>
    </style:style>
    <style:style style:name="P1276" style:family="paragraph" style:parent-style-name="Table_20_Paragraph">
      <style:paragraph-properties fo:margin-left="0.0992in" fo:margin-right="0in" fo:margin-top="0.0008in" fo:margin-bottom="0in" style:contextual-spacing="false"/>
    </style:style>
    <style:style style:name="P1277" style:family="paragraph" style:parent-style-name="Table_20_Paragraph">
      <style:paragraph-properties fo:margin-left="0.111in" fo:margin-right="0in" fo:margin-top="0.0008in" fo:margin-bottom="0in" style:contextual-spacing="false"/>
    </style:style>
    <style:style style:name="P1278" style:family="paragraph" style:parent-style-name="Table_20_Paragraph">
      <style:paragraph-properties fo:margin-left="0.0654in" fo:margin-right="0in" fo:margin-top="0.0008in" fo:margin-bottom="0in" style:contextual-spacing="false"/>
    </style:style>
    <style:style style:name="P1279" style:family="paragraph" style:parent-style-name="Table_20_Paragraph">
      <style:paragraph-properties fo:margin-left="0.1665in" fo:margin-right="0in" fo:margin-top="0.0008in" fo:margin-bottom="0in" style:contextual-spacing="false"/>
    </style:style>
    <style:style style:name="P1280" style:family="paragraph" style:parent-style-name="Table_20_Paragraph">
      <style:paragraph-properties fo:margin-left="0.0839in" fo:margin-right="0in" fo:margin-top="0.0008in" fo:margin-bottom="0in" style:contextual-spacing="false"/>
    </style:style>
    <style:style style:name="P1281" style:family="paragraph" style:parent-style-name="Table_20_Paragraph">
      <style:paragraph-properties fo:margin-left="0in" fo:margin-right="0.0508in" fo:margin-top="0.0264in" fo:margin-bottom="0in" style:contextual-spacing="false" fo:text-align="right" style:justify-single-word="false"/>
    </style:style>
    <style:style style:name="P1282" style:family="paragraph" style:parent-style-name="Table_20_Paragraph">
      <style:paragraph-properties fo:margin-left="0.0839in" fo:margin-right="0in" fo:margin-top="0.0264in" fo:margin-bottom="0in" style:contextual-spacing="false"/>
    </style:style>
    <style:style style:name="P1283" style:family="paragraph" style:parent-style-name="Table_20_Paragraph">
      <style:paragraph-properties fo:margin-left="0.0134in" fo:margin-right="0in" fo:margin-top="0.0709in" fo:margin-bottom="0in" style:contextual-spacing="false" fo:text-align="center" style:justify-single-word="false"/>
    </style:style>
    <style:style style:name="P1284" style:family="paragraph" style:parent-style-name="Table_20_Paragraph">
      <style:paragraph-properties fo:margin-left="0.0744in" fo:margin-right="0in" fo:margin-top="0.0709in" fo:margin-bottom="0in" style:contextual-spacing="false"/>
    </style:style>
    <style:style style:name="P1285" style:family="paragraph" style:parent-style-name="Table_20_Paragraph">
      <style:paragraph-properties fo:margin-left="0.0673in" fo:margin-right="0in" fo:margin-top="0.0709in" fo:margin-bottom="0in" style:contextual-spacing="false"/>
    </style:style>
    <style:style style:name="P1286" style:family="paragraph" style:parent-style-name="Table_20_Paragraph">
      <style:paragraph-properties fo:margin-left="0.1047in" fo:margin-right="0in" fo:margin-top="0.0709in" fo:margin-bottom="0in" style:contextual-spacing="false"/>
    </style:style>
    <style:style style:name="P1287" style:family="paragraph" style:parent-style-name="Table_20_Paragraph">
      <style:paragraph-properties fo:margin-left="0.0661in" fo:margin-right="0in" fo:margin-top="0.0709in" fo:margin-bottom="0in" style:contextual-spacing="false"/>
    </style:style>
    <style:style style:name="P1288" style:family="paragraph" style:parent-style-name="Table_20_Paragraph">
      <style:paragraph-properties fo:margin-left="0.0945in" fo:margin-right="0in" fo:margin-top="0.0709in" fo:margin-bottom="0in" style:contextual-spacing="false"/>
    </style:style>
    <style:style style:name="P1289" style:family="paragraph" style:parent-style-name="Table_20_Paragraph">
      <style:paragraph-properties fo:margin-left="0.0598in" fo:margin-right="0.0465in" fo:margin-top="0.0189in" fo:margin-bottom="0in" style:contextual-spacing="false" style:line-height-at-least="0.0835in" fo:text-align="justify" style:justify-single-word="false"/>
    </style:style>
    <style:style style:name="P1290" style:family="paragraph" style:parent-style-name="Table_20_Paragraph">
      <style:paragraph-properties fo:margin-top="0.0402in" fo:margin-bottom="0in" style:contextual-spacing="false"/>
      <style:text-properties fo:font-size="5pt" style:font-size-asian="5pt"/>
    </style:style>
    <style:style style:name="P1291" style:family="paragraph" style:parent-style-name="Table_20_Paragraph">
      <style:paragraph-properties fo:margin-left="0.1134in" fo:margin-right="0in"/>
    </style:style>
    <style:style style:name="P1292" style:family="paragraph" style:parent-style-name="Table_20_Paragraph">
      <style:paragraph-properties fo:margin-left="0.102in" fo:margin-right="0in"/>
    </style:style>
    <style:style style:name="P1293" style:family="paragraph" style:parent-style-name="Table_20_Paragraph">
      <style:paragraph-properties fo:margin-left="0.1016in" fo:margin-right="0in"/>
    </style:style>
    <style:style style:name="P1294" style:family="paragraph" style:parent-style-name="Table_20_Paragraph">
      <style:paragraph-properties fo:margin-left="0.1516in" fo:margin-right="0in"/>
    </style:style>
    <style:style style:name="P1295" style:family="paragraph" style:parent-style-name="Table_20_Paragraph">
      <style:paragraph-properties fo:margin-left="0.0693in" fo:margin-right="0in"/>
    </style:style>
    <style:style style:name="P1296" style:family="paragraph" style:parent-style-name="Table_20_Paragraph">
      <style:paragraph-properties fo:margin-left="0in" fo:margin-right="0.0457in" fo:margin-top="0.0272in" fo:margin-bottom="0in" style:contextual-spacing="false" fo:text-align="right" style:justify-single-word="false"/>
    </style:style>
    <style:style style:name="P1297" style:family="paragraph" style:parent-style-name="Table_20_Paragraph">
      <style:paragraph-properties fo:margin-left="0.0598in" fo:margin-right="0in" fo:margin-top="0.0272in" fo:margin-bottom="0in" style:contextual-spacing="false"/>
    </style:style>
    <style:style style:name="P1298" style:family="paragraph" style:parent-style-name="Table_20_Paragraph">
      <style:paragraph-properties fo:margin-left="0.0134in" fo:margin-right="0.0102in" fo:margin-top="0.0717in" fo:margin-bottom="0in" style:contextual-spacing="false" fo:text-align="center" style:justify-single-word="false"/>
    </style:style>
    <style:style style:name="P1299" style:family="paragraph" style:parent-style-name="Table_20_Paragraph">
      <style:paragraph-properties fo:margin-left="0.0693in" fo:margin-right="0in" fo:margin-top="0.0717in" fo:margin-bottom="0in" style:contextual-spacing="false"/>
    </style:style>
    <style:style style:name="P1300" style:family="paragraph" style:parent-style-name="Table_20_Paragraph">
      <style:paragraph-properties fo:margin-left="0.1in" fo:margin-right="0in" fo:margin-top="0.0717in" fo:margin-bottom="0in" style:contextual-spacing="false"/>
    </style:style>
    <style:style style:name="P1301" style:family="paragraph" style:parent-style-name="Table_20_Paragraph">
      <style:paragraph-properties fo:margin-left="0.089in" fo:margin-right="0in" fo:margin-top="0.0717in" fo:margin-bottom="0in" style:contextual-spacing="false"/>
    </style:style>
    <style:style style:name="P1302" style:family="paragraph" style:parent-style-name="Table_20_Paragraph">
      <style:paragraph-properties fo:margin-left="0.0543in" fo:margin-right="0.052in" fo:margin-top="0.0591in" fo:margin-bottom="0in" style:contextual-spacing="false" fo:line-height="106%" fo:text-align="justify" style:justify-single-word="false"/>
    </style:style>
    <style:style style:name="P1303" style:family="paragraph" style:parent-style-name="Table_20_Paragraph">
      <style:paragraph-properties fo:margin-top="0.0252in" fo:margin-bottom="0in" style:contextual-spacing="false"/>
      <style:text-properties fo:font-size="5pt" style:font-size-asian="5pt"/>
    </style:style>
    <style:style style:name="P1304" style:family="paragraph" style:parent-style-name="Table_20_Paragraph">
      <style:paragraph-properties fo:margin-left="0.1083in" fo:margin-right="0in" fo:margin-top="0.0008in" fo:margin-bottom="0in" style:contextual-spacing="false"/>
    </style:style>
    <style:style style:name="P1305" style:family="paragraph" style:parent-style-name="Table_20_Paragraph">
      <style:paragraph-properties fo:margin-left="0.0862in" fo:margin-right="0in" fo:margin-top="0.0008in" fo:margin-bottom="0in" style:contextual-spacing="false"/>
    </style:style>
    <style:style style:name="P1306" style:family="paragraph" style:parent-style-name="Table_20_Paragraph">
      <style:paragraph-properties fo:margin-left="0.0811in" fo:margin-right="0in" fo:margin-top="0.0008in" fo:margin-bottom="0in" style:contextual-spacing="false"/>
    </style:style>
    <style:style style:name="P1307" style:family="paragraph" style:parent-style-name="Text_20_body" style:master-page-name="Converted45">
      <style:paragraph-properties style:page-number="auto"/>
      <style:text-properties fo:font-size="10pt" style:font-size-asian="10pt"/>
    </style:style>
    <style:style style:name="P1308" style:family="paragraph" style:parent-style-name="Text_20_body">
      <style:paragraph-properties fo:margin-top="0.052in" fo:margin-bottom="0.0008in" style:contextual-spacing="false"/>
      <style:text-properties fo:font-size="10pt" style:font-size-asian="10pt"/>
    </style:style>
    <style:style style:name="P1309" style:family="paragraph" style:parent-style-name="Table_20_Paragraph">
      <style:paragraph-properties fo:margin-left="0.0846in" fo:margin-right="0in" fo:margin-top="0.0035in" fo:margin-bottom="0in" style:contextual-spacing="false" fo:text-indent="-0.0008in" style:auto-text-indent="false"/>
    </style:style>
    <style:style style:name="P1310" style:family="paragraph" style:parent-style-name="Table_20_Paragraph">
      <style:paragraph-properties fo:margin-left="0in" fo:margin-right="0.0457in" fo:margin-top="0.0035in" fo:margin-bottom="0in" style:contextual-spacing="false" fo:text-align="right" style:justify-single-word="false"/>
    </style:style>
    <style:style style:name="P1311" style:family="paragraph" style:parent-style-name="Table_20_Paragraph">
      <style:paragraph-properties fo:margin-left="0.0173in" fo:margin-right="0in" fo:margin-top="0.0035in" fo:margin-bottom="0in" style:contextual-spacing="false" fo:text-align="center" style:justify-single-word="false"/>
    </style:style>
    <style:style style:name="P1312" style:family="paragraph" style:parent-style-name="Table_20_Paragraph">
      <style:paragraph-properties fo:margin-left="0.0472in" fo:margin-right="0.0472in" fo:margin-top="0.0043in" fo:margin-bottom="0in" style:contextual-spacing="false" fo:text-align="center" style:justify-single-word="false"/>
    </style:style>
    <style:style style:name="P1313" style:family="paragraph" style:parent-style-name="Table_20_Paragraph">
      <style:paragraph-properties fo:margin-left="0.0307in" fo:margin-right="0.0043in" fo:margin-top="0.0492in" fo:margin-bottom="0in" style:contextual-spacing="false" fo:text-align="center" style:justify-single-word="false"/>
    </style:style>
    <style:style style:name="P1314" style:family="paragraph" style:parent-style-name="Table_20_Paragraph">
      <style:paragraph-properties fo:margin-left="0.0362in" fo:margin-right="0.0063in" fo:margin-top="0.0492in" fo:margin-bottom="0in" style:contextual-spacing="false" fo:text-align="center" style:justify-single-word="false"/>
    </style:style>
    <style:style style:name="P1315" style:family="paragraph" style:parent-style-name="Table_20_Paragraph">
      <style:paragraph-properties fo:margin-left="0.0256in" fo:margin-right="0.0071in" fo:margin-top="0.0492in" fo:margin-bottom="0in" style:contextual-spacing="false" fo:text-align="center" style:justify-single-word="false"/>
    </style:style>
    <style:style style:name="P1316" style:family="paragraph" style:parent-style-name="Table_20_Paragraph">
      <style:paragraph-properties fo:margin-left="0.0201in" fo:margin-right="0in" fo:margin-top="0.0492in" fo:margin-bottom="0in" style:contextual-spacing="false" fo:text-align="center" style:justify-single-word="false"/>
    </style:style>
    <style:style style:name="P1317" style:family="paragraph" style:parent-style-name="Table_20_Paragraph">
      <style:paragraph-properties fo:margin-left="0.0382in" fo:margin-right="0.0154in" fo:margin-top="0.0492in" fo:margin-bottom="0in" style:contextual-spacing="false" fo:text-align="center" style:justify-single-word="false"/>
    </style:style>
    <style:style style:name="P1318" style:family="paragraph" style:parent-style-name="Table_20_Paragraph">
      <style:paragraph-properties fo:margin-left="0in" fo:margin-right="0.0083in" fo:margin-top="0.0492in" fo:margin-bottom="0in" style:contextual-spacing="false" fo:text-align="center" style:justify-single-word="false"/>
    </style:style>
    <style:style style:name="P1319" style:family="paragraph" style:parent-style-name="Table_20_Paragraph">
      <style:paragraph-properties fo:margin-left="0.0575in" fo:margin-right="0.0264in" fo:margin-top="0.0083in" fo:margin-bottom="0in" style:contextual-spacing="false" fo:line-height="96%" fo:text-align="justify" style:justify-single-word="false"/>
    </style:style>
    <style:style style:name="P1320" style:family="paragraph" style:parent-style-name="Table_20_Paragraph">
      <style:paragraph-properties fo:margin-top="0.0626in" fo:margin-bottom="0in" style:contextual-spacing="false"/>
      <style:text-properties fo:font-size="5pt" style:font-size-asian="5pt"/>
    </style:style>
    <style:style style:name="P1321" style:family="paragraph" style:parent-style-name="Table_20_Paragraph">
      <style:paragraph-properties fo:margin-left="0.0362in" fo:margin-right="0in" fo:text-align="center" style:justify-single-word="false"/>
    </style:style>
    <style:style style:name="P1322" style:family="paragraph" style:parent-style-name="Table_20_Paragraph">
      <style:text-properties fo:font-size="5.5pt" style:font-size-asian="5.5pt"/>
    </style:style>
    <style:style style:name="P1323" style:family="paragraph" style:parent-style-name="Table_20_Paragraph">
      <style:paragraph-properties fo:margin-top="0.0398in" fo:margin-bottom="0in" style:contextual-spacing="false"/>
      <style:text-properties fo:font-size="5.5pt" style:font-size-asian="5.5pt"/>
    </style:style>
    <style:style style:name="P1324" style:family="paragraph" style:parent-style-name="Table_20_Paragraph">
      <style:paragraph-properties fo:margin-left="0.0256in" fo:margin-right="0.002in" fo:text-align="center" style:justify-single-word="false"/>
    </style:style>
    <style:style style:name="P1325" style:family="paragraph" style:parent-style-name="Table_20_Paragraph">
      <style:paragraph-properties fo:margin-left="0.0201in" fo:margin-right="0.0028in" fo:text-align="center" style:justify-single-word="false"/>
    </style:style>
    <style:style style:name="P1326" style:family="paragraph" style:parent-style-name="Table_20_Paragraph">
      <style:paragraph-properties fo:margin-left="0.0382in" fo:margin-right="0.0126in" fo:text-align="center" style:justify-single-word="false"/>
    </style:style>
    <style:style style:name="P1327" style:family="paragraph" style:parent-style-name="Table_20_Paragraph">
      <style:paragraph-properties fo:margin-left="0.048in" fo:margin-right="0.0339in" fo:text-align="center" style:justify-single-word="false"/>
    </style:style>
    <style:style style:name="P1328" style:family="paragraph" style:parent-style-name="Table_20_Paragraph">
      <style:paragraph-properties fo:margin-left="0in" fo:margin-right="0.0425in" fo:margin-top="0.0063in" fo:margin-bottom="0in" style:contextual-spacing="false" fo:text-align="right" style:justify-single-word="false"/>
    </style:style>
    <style:style style:name="P1329" style:family="paragraph" style:parent-style-name="Table_20_Paragraph">
      <style:paragraph-properties fo:margin-left="0.0047in" fo:margin-right="0in" fo:margin-top="0.0063in" fo:margin-bottom="0in" style:contextual-spacing="false" fo:text-align="center" style:justify-single-word="false"/>
    </style:style>
    <style:style style:name="P1330" style:family="paragraph" style:parent-style-name="Table_20_Paragraph">
      <style:paragraph-properties fo:margin-left="0.0472in" fo:margin-right="0.0346in" fo:margin-top="0.0063in" fo:margin-bottom="0in" style:contextual-spacing="false" fo:text-align="center" style:justify-single-word="false"/>
    </style:style>
    <style:style style:name="P1331" style:family="paragraph" style:parent-style-name="Table_20_Paragraph">
      <style:paragraph-properties fo:margin-left="0.0311in" fo:margin-right="0.0008in" fo:margin-top="0.0528in" fo:margin-bottom="0in" style:contextual-spacing="false" fo:text-align="center" style:justify-single-word="false"/>
    </style:style>
    <style:style style:name="P1332" style:family="paragraph" style:parent-style-name="Table_20_Paragraph">
      <style:paragraph-properties fo:margin-left="0.0362in" fo:margin-right="0.0063in" fo:margin-top="0.0528in" fo:margin-bottom="0in" style:contextual-spacing="false" fo:text-align="center" style:justify-single-word="false"/>
    </style:style>
    <style:style style:name="P1333" style:family="paragraph" style:parent-style-name="Table_20_Paragraph">
      <style:paragraph-properties fo:margin-left="0.0256in" fo:margin-right="0.0071in" fo:margin-top="0.0528in" fo:margin-bottom="0in" style:contextual-spacing="false" fo:text-align="center" style:justify-single-word="false"/>
    </style:style>
    <style:style style:name="P1334" style:family="paragraph" style:parent-style-name="Table_20_Paragraph">
      <style:paragraph-properties fo:margin-left="0.0201in" fo:margin-right="0in" fo:margin-top="0.0528in" fo:margin-bottom="0in" style:contextual-spacing="false" fo:text-align="center" style:justify-single-word="false"/>
    </style:style>
    <style:style style:name="P1335" style:family="paragraph" style:parent-style-name="Table_20_Paragraph">
      <style:paragraph-properties fo:margin-left="0.0382in" fo:margin-right="0.0154in" fo:margin-top="0.0528in" fo:margin-bottom="0in" style:contextual-spacing="false" fo:text-align="center" style:justify-single-word="false"/>
    </style:style>
    <style:style style:name="P1336" style:family="paragraph" style:parent-style-name="Table_20_Paragraph">
      <style:paragraph-properties fo:margin-left="0.0047in" fo:margin-right="0in" fo:margin-top="0.0528in" fo:margin-bottom="0in" style:contextual-spacing="false" fo:text-align="center" style:justify-single-word="false"/>
    </style:style>
    <style:style style:name="P1337" style:family="paragraph" style:parent-style-name="Table_20_Paragraph">
      <style:paragraph-properties fo:margin-left="0.0575in" fo:margin-right="0.0264in" fo:margin-top="0.011in" fo:margin-bottom="0in" style:contextual-spacing="false" fo:line-height="95%" fo:text-align="justify" style:justify-single-word="false"/>
    </style:style>
    <style:style style:name="P1338" style:family="paragraph" style:parent-style-name="Table_20_Paragraph">
      <style:paragraph-properties fo:margin-left="0.0575in" fo:margin-right="0.0307in" fo:margin-top="0.0028in" fo:margin-bottom="0in" style:contextual-spacing="false" fo:line-height="0.0835in" fo:text-align="justify" style:justify-single-word="false" fo:text-indent="-0.0008in" style:auto-text-indent="false"/>
    </style:style>
    <style:style style:name="P1339" style:family="paragraph" style:parent-style-name="Table_20_Paragraph">
      <style:paragraph-properties fo:margin-top="0.0646in" fo:margin-bottom="0in" style:contextual-spacing="false"/>
      <style:text-properties fo:font-size="5pt" style:font-size-asian="5pt"/>
    </style:style>
    <style:style style:name="P1340" style:family="paragraph" style:parent-style-name="Table_20_Paragraph">
      <style:paragraph-properties fo:margin-top="0.0417in" fo:margin-bottom="0in" style:contextual-spacing="false"/>
      <style:text-properties fo:font-size="5.5pt" style:font-size-asian="5.5pt"/>
    </style:style>
    <style:style style:name="P1341" style:family="paragraph" style:parent-style-name="Table_20_Paragraph">
      <style:paragraph-properties fo:margin-left="0.0256in" fo:margin-right="0.002in" fo:margin-top="0.0008in" fo:margin-bottom="0in" style:contextual-spacing="false" fo:text-align="center" style:justify-single-word="false"/>
    </style:style>
    <style:style style:name="P1342" style:family="paragraph" style:parent-style-name="Table_20_Paragraph">
      <style:paragraph-properties fo:margin-left="0.0201in" fo:margin-right="0.0028in" fo:margin-top="0.0008in" fo:margin-bottom="0in" style:contextual-spacing="false" fo:text-align="center" style:justify-single-word="false"/>
    </style:style>
    <style:style style:name="P1343" style:family="paragraph" style:parent-style-name="Table_20_Paragraph">
      <style:paragraph-properties fo:margin-top="0.039in" fo:margin-bottom="0in" style:contextual-spacing="false"/>
      <style:text-properties fo:font-size="5.5pt" style:font-size-asian="5.5pt"/>
    </style:style>
    <style:style style:name="P1344" style:family="paragraph" style:parent-style-name="Table_20_Paragraph">
      <style:paragraph-properties fo:margin-left="0.0272in" fo:margin-right="0in" fo:text-align="center" style:justify-single-word="false"/>
    </style:style>
    <style:style style:name="P1345" style:family="paragraph" style:parent-style-name="Table_20_Paragraph">
      <style:paragraph-properties fo:margin-left="0in" fo:margin-right="0.0425in" fo:margin-top="0.0098in" fo:margin-bottom="0in" style:contextual-spacing="false" fo:text-align="right" style:justify-single-word="false"/>
    </style:style>
    <style:style style:name="P1346" style:family="paragraph" style:parent-style-name="Table_20_Paragraph">
      <style:paragraph-properties fo:margin-left="0.0201in" fo:margin-right="0in" fo:margin-top="0.0098in" fo:margin-bottom="0in" style:contextual-spacing="false" fo:text-align="center" style:justify-single-word="false"/>
    </style:style>
    <style:style style:name="P1347" style:family="paragraph" style:parent-style-name="Table_20_Paragraph">
      <style:paragraph-properties fo:margin-left="0.0472in" fo:margin-right="0.048in" fo:margin-top="0.0063in" fo:margin-bottom="0in" style:contextual-spacing="false" fo:text-align="center" style:justify-single-word="false"/>
    </style:style>
    <style:style style:name="P1348" style:family="paragraph" style:parent-style-name="Table_20_Paragraph">
      <style:paragraph-properties fo:margin-left="0.0307in" fo:margin-right="0.0043in" fo:margin-top="0.0543in" fo:margin-bottom="0in" style:contextual-spacing="false" fo:text-align="center" style:justify-single-word="false"/>
    </style:style>
    <style:style style:name="P1349" style:family="paragraph" style:parent-style-name="Table_20_Paragraph">
      <style:paragraph-properties fo:margin-left="0.0362in" fo:margin-right="0.0028in" fo:margin-top="0.0543in" fo:margin-bottom="0in" style:contextual-spacing="false" fo:text-align="center" style:justify-single-word="false"/>
    </style:style>
    <style:style style:name="P1350" style:family="paragraph" style:parent-style-name="Table_20_Paragraph">
      <style:paragraph-properties fo:margin-left="0.0256in" fo:margin-right="0.0071in" fo:margin-top="0.0543in" fo:margin-bottom="0in" style:contextual-spacing="false" fo:text-align="center" style:justify-single-word="false"/>
    </style:style>
    <style:style style:name="P1351" style:family="paragraph" style:parent-style-name="Table_20_Paragraph">
      <style:paragraph-properties fo:margin-left="0.0201in" fo:margin-right="0in" fo:margin-top="0.0543in" fo:margin-bottom="0in" style:contextual-spacing="false" fo:text-align="center" style:justify-single-word="false"/>
    </style:style>
    <style:style style:name="P1352" style:family="paragraph" style:parent-style-name="Table_20_Paragraph">
      <style:paragraph-properties fo:margin-left="0.0382in" fo:margin-right="0.0154in" fo:margin-top="0.0543in" fo:margin-bottom="0in" style:contextual-spacing="false" fo:text-align="center" style:justify-single-word="false"/>
    </style:style>
    <style:style style:name="P1353" style:family="paragraph" style:parent-style-name="Table_20_Paragraph">
      <style:paragraph-properties fo:margin-left="0.0043in" fo:margin-right="0in" fo:margin-top="0.0543in" fo:margin-bottom="0in" style:contextual-spacing="false" fo:text-align="center" style:justify-single-word="false"/>
    </style:style>
    <style:style style:name="P1354" style:family="paragraph" style:parent-style-name="Table_20_Paragraph">
      <style:paragraph-properties fo:margin-left="0.0583in" fo:margin-right="0.0252in" fo:margin-top="0.0138in" fo:margin-bottom="0in" style:contextual-spacing="false" fo:line-height="95%" fo:text-align="justify" style:justify-single-word="false" fo:text-indent="-0.0008in" style:auto-text-indent="false"/>
    </style:style>
    <style:style style:name="P1355" style:family="paragraph" style:parent-style-name="Table_20_Paragraph">
      <style:paragraph-properties fo:margin-top="0.0016in" fo:margin-bottom="0in" style:contextual-spacing="false"/>
      <style:text-properties fo:font-size="5.5pt" style:font-size-asian="5.5pt"/>
    </style:style>
    <style:style style:name="P1356" style:family="paragraph" style:parent-style-name="Table_20_Paragraph">
      <style:paragraph-properties fo:margin-left="0.0362in" fo:margin-right="0.0008in" fo:text-align="center" style:justify-single-word="false"/>
    </style:style>
    <style:style style:name="P1357" style:family="paragraph" style:parent-style-name="Table_20_Paragraph">
      <style:paragraph-properties fo:margin-left="0.0256in" fo:margin-right="0.0043in" fo:text-align="center" style:justify-single-word="false"/>
    </style:style>
    <style:style style:name="P1358" style:family="paragraph" style:parent-style-name="Table_20_Paragraph">
      <style:paragraph-properties fo:margin-top="0.0862in" fo:margin-bottom="0in" style:contextual-spacing="false"/>
      <style:text-properties fo:font-size="5.5pt" style:font-size-asian="5.5pt"/>
    </style:style>
    <style:style style:name="P1359" style:family="paragraph" style:parent-style-name="Table_20_Paragraph">
      <style:paragraph-properties fo:margin-left="0in" fo:margin-right="0.0425in" fo:margin-top="0.0083in" fo:margin-bottom="0in" style:contextual-spacing="false" fo:text-align="right" style:justify-single-word="false"/>
    </style:style>
    <style:style style:name="P1360" style:family="paragraph" style:parent-style-name="Table_20_Paragraph">
      <style:paragraph-properties fo:margin-left="0in" fo:margin-right="0.0339in" fo:margin-top="0.0083in" fo:margin-bottom="0in" style:contextual-spacing="false" fo:text-align="center" style:justify-single-word="false"/>
    </style:style>
    <style:style style:name="P1361" style:family="paragraph" style:parent-style-name="Table_20_Paragraph">
      <style:paragraph-properties fo:margin-left="0.0472in" fo:margin-right="0.0346in" fo:margin-top="0.0075in" fo:margin-bottom="0in" style:contextual-spacing="false" fo:text-align="center" style:justify-single-word="false"/>
    </style:style>
    <style:style style:name="P1362" style:family="paragraph" style:parent-style-name="Table_20_Paragraph">
      <style:paragraph-properties fo:margin-left="0.0307in" fo:margin-right="0.0299in" fo:margin-top="0.052in" fo:margin-bottom="0in" style:contextual-spacing="false" fo:text-align="center" style:justify-single-word="false"/>
    </style:style>
    <style:style style:name="P1363" style:family="paragraph" style:parent-style-name="Table_20_Paragraph">
      <style:paragraph-properties fo:margin-left="0.0362in" fo:margin-right="0.0327in" fo:margin-top="0.052in" fo:margin-bottom="0in" style:contextual-spacing="false" fo:text-align="center" style:justify-single-word="false"/>
    </style:style>
    <style:style style:name="P1364" style:family="paragraph" style:parent-style-name="Table_20_Paragraph">
      <style:paragraph-properties fo:margin-left="0.0256in" fo:margin-right="0.0071in" fo:margin-top="0.052in" fo:margin-bottom="0in" style:contextual-spacing="false" fo:text-align="center" style:justify-single-word="false"/>
    </style:style>
    <style:style style:name="P1365" style:family="paragraph" style:parent-style-name="Table_20_Paragraph">
      <style:paragraph-properties fo:margin-left="0.0201in" fo:margin-right="0in" fo:margin-top="0.052in" fo:margin-bottom="0in" style:contextual-spacing="false" fo:text-align="center" style:justify-single-word="false"/>
    </style:style>
    <style:style style:name="P1366" style:family="paragraph" style:parent-style-name="Table_20_Paragraph">
      <style:paragraph-properties fo:margin-left="0.0382in" fo:margin-right="0.0154in" fo:margin-top="0.052in" fo:margin-bottom="0in" style:contextual-spacing="false" fo:text-align="center" style:justify-single-word="false"/>
    </style:style>
    <style:style style:name="P1367" style:family="paragraph" style:parent-style-name="Table_20_Paragraph">
      <style:paragraph-properties fo:margin-left="0.0043in" fo:margin-right="0in" fo:margin-top="0.052in" fo:margin-bottom="0in" style:contextual-spacing="false" fo:text-align="center" style:justify-single-word="false"/>
    </style:style>
    <style:style style:name="P1368" style:family="paragraph" style:parent-style-name="Table_20_Paragraph">
      <style:paragraph-properties fo:margin-left="0.0575in" fo:margin-right="0.0492in" fo:margin-top="0.0118in" fo:margin-bottom="0in" style:contextual-spacing="false" fo:line-height="96%" fo:text-align="justify" style:justify-single-word="false"/>
    </style:style>
    <style:style style:name="P1369" style:family="paragraph" style:parent-style-name="Table_20_Paragraph">
      <style:paragraph-properties fo:margin-left="0.0583in" fo:margin-right="0.0547in" fo:line-height="0.0835in" fo:text-align="justify" style:justify-single-word="false" fo:text-indent="-0.0016in" style:auto-text-indent="false"/>
    </style:style>
    <style:style style:name="P1370" style:family="paragraph" style:parent-style-name="Table_20_Paragraph">
      <style:paragraph-properties fo:margin-top="0.0728in" fo:margin-bottom="0in" style:contextual-spacing="false"/>
      <style:text-properties fo:font-size="5pt" style:font-size-asian="5pt"/>
    </style:style>
    <style:style style:name="P1371" style:family="paragraph" style:parent-style-name="Table_20_Paragraph">
      <style:paragraph-properties fo:margin-left="0.0362in" fo:margin-right="0.0291in" fo:text-align="center" style:justify-single-word="false"/>
    </style:style>
    <style:style style:name="P1372" style:family="paragraph" style:parent-style-name="Table_20_Paragraph">
      <style:paragraph-properties fo:margin-top="0.0374in" fo:margin-bottom="0in" style:contextual-spacing="false"/>
      <style:text-properties fo:font-size="5.5pt" style:font-size-asian="5.5pt"/>
    </style:style>
    <style:style style:name="P1373" style:family="paragraph" style:parent-style-name="Table_20_Paragraph">
      <style:paragraph-properties fo:margin-left="0.0256in" fo:margin-right="0in" fo:text-align="center" style:justify-single-word="false"/>
    </style:style>
    <style:style style:name="P1374" style:family="paragraph" style:parent-style-name="Table_20_Paragraph">
      <style:paragraph-properties fo:margin-top="0.0339in" fo:margin-bottom="0in" style:contextual-spacing="false"/>
      <style:text-properties fo:font-size="5.5pt" style:font-size-asian="5.5pt"/>
    </style:style>
    <style:style style:name="P1375" style:family="paragraph" style:parent-style-name="Table_20_Paragraph">
      <style:paragraph-properties fo:margin-left="0.0382in" fo:margin-right="0.0126in" fo:margin-top="0.0008in" fo:margin-bottom="0in" style:contextual-spacing="false" fo:text-align="center" style:justify-single-word="false"/>
    </style:style>
    <style:style style:name="P1376" style:family="paragraph" style:parent-style-name="Table_20_Paragraph">
      <style:paragraph-properties fo:margin-left="0.0272in" fo:margin-right="0in" fo:margin-top="0.0008in" fo:margin-bottom="0in" style:contextual-spacing="false" fo:text-align="center" style:justify-single-word="false"/>
    </style:style>
    <style:style style:name="P1377" style:family="paragraph" style:parent-style-name="Table_20_Paragraph">
      <style:paragraph-properties fo:margin-left="0in" fo:margin-right="0.0425in" fo:margin-top="0.011in" fo:margin-bottom="0in" style:contextual-spacing="false" fo:text-align="right" style:justify-single-word="false"/>
    </style:style>
    <style:style style:name="P1378" style:family="paragraph" style:parent-style-name="Table_20_Paragraph">
      <style:paragraph-properties fo:margin-left="0.0244in" fo:margin-right="0in" fo:margin-top="0.011in" fo:margin-bottom="0in" style:contextual-spacing="false" fo:text-align="center" style:justify-single-word="false"/>
    </style:style>
    <style:style style:name="P1379" style:family="paragraph" style:parent-style-name="Table_20_Paragraph">
      <style:paragraph-properties fo:margin-left="0.0472in" fo:margin-right="0.0071in" fo:margin-top="0.0146in" fo:margin-bottom="0in" style:contextual-spacing="false" fo:text-align="center" style:justify-single-word="false"/>
    </style:style>
    <style:style style:name="P1380" style:family="paragraph" style:parent-style-name="Table_20_Paragraph">
      <style:paragraph-properties fo:margin-left="0.0307in" fo:margin-right="0.0311in" fo:margin-top="0.0555in" fo:margin-bottom="0in" style:contextual-spacing="false" fo:text-align="center" style:justify-single-word="false"/>
    </style:style>
    <style:style style:name="P1381" style:family="paragraph" style:parent-style-name="Table_20_Paragraph">
      <style:paragraph-properties fo:margin-left="0.0362in" fo:margin-right="0.0327in" fo:margin-top="0.0555in" fo:margin-bottom="0in" style:contextual-spacing="false" fo:text-align="center" style:justify-single-word="false"/>
    </style:style>
    <style:style style:name="P1382" style:family="paragraph" style:parent-style-name="Table_20_Paragraph">
      <style:paragraph-properties fo:margin-left="0.0256in" fo:margin-right="0.0138in" fo:margin-top="0.0555in" fo:margin-bottom="0in" style:contextual-spacing="false" fo:text-align="center" style:justify-single-word="false"/>
    </style:style>
    <style:style style:name="P1383" style:family="paragraph" style:parent-style-name="Table_20_Paragraph">
      <style:paragraph-properties fo:margin-left="0.0201in" fo:margin-right="0.0016in" fo:margin-top="0.0555in" fo:margin-bottom="0in" style:contextual-spacing="false" fo:text-align="center" style:justify-single-word="false"/>
    </style:style>
    <style:style style:name="P1384" style:family="paragraph" style:parent-style-name="Table_20_Paragraph">
      <style:paragraph-properties fo:margin-left="0.0382in" fo:margin-right="0.0217in" fo:margin-top="0.0555in" fo:margin-bottom="0in" style:contextual-spacing="false" fo:text-align="center" style:justify-single-word="false"/>
    </style:style>
    <style:style style:name="P1385" style:family="paragraph" style:parent-style-name="Table_20_Paragraph">
      <style:paragraph-properties fo:margin-left="0.0228in" fo:margin-right="0in" fo:margin-top="0.0555in" fo:margin-bottom="0in" style:contextual-spacing="false" fo:text-align="center" style:justify-single-word="false"/>
    </style:style>
    <style:style style:name="P1386" style:family="paragraph" style:parent-style-name="Table_20_Paragraph">
      <style:paragraph-properties fo:margin-left="0.0555in" fo:margin-right="0.0563in" fo:margin-top="0.0154in" fo:margin-bottom="0in" style:contextual-spacing="false" fo:line-height="95%" fo:text-align="justify" style:justify-single-word="false" fo:text-indent="0.002in" style:auto-text-indent="false"/>
    </style:style>
    <style:style style:name="P1387" style:family="paragraph" style:parent-style-name="Table_20_Paragraph">
      <style:paragraph-properties fo:margin-left="0.0547in" fo:margin-right="0in" fo:line-height="0.0811in" fo:text-align="justify" style:justify-single-word="false"/>
    </style:style>
    <style:style style:name="P1388" style:family="paragraph" style:parent-style-name="Table_20_Paragraph">
      <style:paragraph-properties fo:margin-top="0.0028in" fo:margin-bottom="0in" style:contextual-spacing="false"/>
      <style:text-properties fo:font-size="5.5pt" style:font-size-asian="5.5pt"/>
    </style:style>
    <style:style style:name="P1389" style:family="paragraph" style:parent-style-name="Table_20_Paragraph">
      <style:paragraph-properties fo:margin-left="0.002in" fo:margin-right="0in" fo:margin-top="0.0008in" fo:margin-bottom="0in" style:contextual-spacing="false" fo:text-align="center" style:justify-single-word="false"/>
    </style:style>
    <style:style style:name="P1390" style:family="paragraph" style:parent-style-name="Table_20_Paragraph">
      <style:paragraph-properties fo:margin-left="0.0256in" fo:margin-right="0.011in" fo:margin-top="0.0008in" fo:margin-bottom="0in" style:contextual-spacing="false" fo:text-align="center" style:justify-single-word="false"/>
    </style:style>
    <style:style style:name="P1391" style:family="paragraph" style:parent-style-name="Table_20_Paragraph">
      <style:paragraph-properties fo:margin-left="0.0201in" fo:margin-right="0.0091in" fo:margin-top="0.0008in" fo:margin-bottom="0in" style:contextual-spacing="false" fo:text-align="center" style:justify-single-word="false"/>
    </style:style>
    <style:style style:name="P1392" style:family="paragraph" style:parent-style-name="Table_20_Paragraph">
      <style:paragraph-properties fo:margin-left="0.0382in" fo:margin-right="0.0193in" fo:margin-top="0.0008in" fo:margin-bottom="0in" style:contextual-spacing="false" fo:text-align="center" style:justify-single-word="false"/>
    </style:style>
    <style:style style:name="P1393" style:family="paragraph" style:parent-style-name="Table_20_Paragraph">
      <style:paragraph-properties fo:margin-left="0.0472in" fo:margin-right="0in" fo:margin-top="0.0008in" fo:margin-bottom="0in" style:contextual-spacing="false" fo:text-align="center" style:justify-single-word="false"/>
    </style:style>
    <style:style style:name="P1394" style:family="paragraph" style:parent-style-name="Table_20_Paragraph">
      <style:paragraph-properties fo:margin-left="0in" fo:margin-right="0.0457in" fo:margin-top="0.011in" fo:margin-bottom="0in" style:contextual-spacing="false" fo:text-align="right" style:justify-single-word="false"/>
    </style:style>
    <style:style style:name="P1395" style:family="paragraph" style:parent-style-name="Table_20_Paragraph">
      <style:paragraph-properties fo:margin-left="0.0472in" fo:margin-right="0in" fo:margin-top="0.011in" fo:margin-bottom="0in" style:contextual-spacing="false" fo:text-align="center" style:justify-single-word="false"/>
    </style:style>
    <style:style style:name="P1396" style:family="paragraph" style:parent-style-name="Table_20_Paragraph">
      <style:paragraph-properties fo:margin-left="0.048in" fo:margin-right="0.0008in" fo:margin-top="0.0138in" fo:margin-bottom="0in" style:contextual-spacing="false" fo:text-align="center" style:justify-single-word="false"/>
    </style:style>
    <style:style style:name="P1397" style:family="paragraph" style:parent-style-name="Table_20_Paragraph">
      <style:paragraph-properties fo:margin-left="0.0307in" fo:margin-right="0.0299in" fo:margin-top="0.0555in" fo:margin-bottom="0in" style:contextual-spacing="false" fo:text-align="center" style:justify-single-word="false"/>
    </style:style>
    <style:style style:name="P1398" style:family="paragraph" style:parent-style-name="Table_20_Paragraph">
      <style:paragraph-properties fo:margin-left="0.0256in" fo:margin-right="0.0071in" fo:margin-top="0.0555in" fo:margin-bottom="0in" style:contextual-spacing="false" fo:text-align="center" style:justify-single-word="false"/>
    </style:style>
    <style:style style:name="P1399" style:family="paragraph" style:parent-style-name="Table_20_Paragraph">
      <style:paragraph-properties fo:margin-left="0.0201in" fo:margin-right="0in" fo:margin-top="0.0555in" fo:margin-bottom="0in" style:contextual-spacing="false" fo:text-align="center" style:justify-single-word="false"/>
    </style:style>
    <style:style style:name="P1400" style:family="paragraph" style:parent-style-name="Table_20_Paragraph">
      <style:paragraph-properties fo:margin-left="0.0382in" fo:margin-right="0.0154in" fo:margin-top="0.0555in" fo:margin-bottom="0in" style:contextual-spacing="false" fo:text-align="center" style:justify-single-word="false"/>
    </style:style>
    <style:style style:name="P1401" style:family="paragraph" style:parent-style-name="Table_20_Paragraph">
      <style:paragraph-properties fo:margin-left="0.0291in" fo:margin-right="0in" fo:margin-top="0.0555in" fo:margin-bottom="0in" style:contextual-spacing="false" fo:text-align="center" style:justify-single-word="false"/>
    </style:style>
    <style:style style:name="P1402" style:family="paragraph" style:parent-style-name="Table_20_Paragraph">
      <style:paragraph-properties fo:margin-left="0.0575in" fo:margin-right="0.0528in" fo:margin-top="0.0146in" fo:margin-bottom="0in" style:contextual-spacing="false" fo:line-height="96%" fo:text-align="justify" style:justify-single-word="false"/>
    </style:style>
    <style:style style:name="P1403" style:family="paragraph" style:parent-style-name="Table_20_Paragraph">
      <style:paragraph-properties fo:margin-left="0.0598in" fo:margin-right="0.061in" fo:line-height="0.0835in" fo:text-align="justify" style:justify-single-word="false" fo:text-indent="-0.0028in" style:auto-text-indent="false"/>
    </style:style>
    <style:style style:name="P1404" style:family="paragraph" style:parent-style-name="Table_20_Paragraph">
      <style:paragraph-properties fo:margin-top="0.072in" fo:margin-bottom="0in" style:contextual-spacing="false"/>
      <style:text-properties fo:font-size="5pt" style:font-size-asian="5pt"/>
    </style:style>
    <style:style style:name="P1405" style:family="paragraph" style:parent-style-name="Table_20_Paragraph">
      <style:paragraph-properties fo:margin-top="0.0457in" fo:margin-bottom="0in" style:contextual-spacing="false"/>
      <style:text-properties fo:font-size="5.5pt" style:font-size-asian="5.5pt"/>
    </style:style>
    <style:style style:name="P1406" style:family="paragraph" style:parent-style-name="Table_20_Paragraph">
      <style:paragraph-properties fo:margin-left="0.0256in" fo:margin-right="0.0043in" fo:margin-top="0.0008in" fo:margin-bottom="0in" style:contextual-spacing="false" fo:text-align="center" style:justify-single-word="false"/>
    </style:style>
    <style:style style:name="P1407" style:family="paragraph" style:parent-style-name="Table_20_Paragraph">
      <style:paragraph-properties fo:margin-left="0.0874in" fo:margin-right="0.0339in" fo:margin-top="0.0008in" fo:margin-bottom="0in" style:contextual-spacing="false" fo:text-align="center" style:justify-single-word="false"/>
    </style:style>
    <style:style style:name="P1408" style:family="paragraph" style:parent-style-name="Table_20_Paragraph">
      <style:paragraph-properties fo:margin-left="0in" fo:margin-right="0.0425in" fo:margin-top="0.0126in" fo:margin-bottom="0in" style:contextual-spacing="false" fo:text-align="right" style:justify-single-word="false"/>
    </style:style>
    <style:style style:name="P1409" style:family="paragraph" style:parent-style-name="Table_20_Paragraph">
      <style:paragraph-properties fo:margin-left="0.0425in" fo:margin-right="0in" fo:margin-top="0.0126in" fo:margin-bottom="0in" style:contextual-spacing="false" fo:text-align="center" style:justify-single-word="false"/>
    </style:style>
    <style:style style:name="P1410" style:family="paragraph" style:parent-style-name="Table_20_Paragraph">
      <style:paragraph-properties fo:margin-left="0.0472in" fo:margin-right="0.0083in" fo:margin-top="0.0161in" fo:margin-bottom="0in" style:contextual-spacing="false" fo:text-align="center" style:justify-single-word="false"/>
    </style:style>
    <style:style style:name="P1411" style:family="paragraph" style:parent-style-name="Table_20_Paragraph">
      <style:paragraph-properties fo:margin-left="0.0307in" fo:margin-right="0.0307in" fo:margin-top="0.0575in" fo:margin-bottom="0in" style:contextual-spacing="false" fo:text-align="center" style:justify-single-word="false"/>
    </style:style>
    <style:style style:name="P1412" style:family="paragraph" style:parent-style-name="Table_20_Paragraph">
      <style:paragraph-properties fo:margin-left="0.0362in" fo:margin-right="0.0327in" fo:margin-top="0.0575in" fo:margin-bottom="0in" style:contextual-spacing="false" fo:text-align="center" style:justify-single-word="false"/>
    </style:style>
    <style:style style:name="P1413" style:family="paragraph" style:parent-style-name="Table_20_Paragraph">
      <style:paragraph-properties fo:margin-left="0.0256in" fo:margin-right="0.0071in" fo:margin-top="0.0575in" fo:margin-bottom="0in" style:contextual-spacing="false" fo:text-align="center" style:justify-single-word="false"/>
    </style:style>
    <style:style style:name="P1414" style:family="paragraph" style:parent-style-name="Table_20_Paragraph">
      <style:paragraph-properties fo:margin-left="0.0201in" fo:margin-right="0in" fo:margin-top="0.0575in" fo:margin-bottom="0in" style:contextual-spacing="false" fo:text-align="center" style:justify-single-word="false"/>
    </style:style>
    <style:style style:name="P1415" style:family="paragraph" style:parent-style-name="Table_20_Paragraph">
      <style:paragraph-properties fo:margin-left="0.0382in" fo:margin-right="0.0154in" fo:margin-top="0.0575in" fo:margin-bottom="0in" style:contextual-spacing="false" fo:text-align="center" style:justify-single-word="false"/>
    </style:style>
    <style:style style:name="P1416" style:family="paragraph" style:parent-style-name="Table_20_Paragraph">
      <style:paragraph-properties fo:margin-left="0.0291in" fo:margin-right="0in" fo:margin-top="0.0575in" fo:margin-bottom="0in" style:contextual-spacing="false" fo:text-align="center" style:justify-single-word="false"/>
    </style:style>
    <style:style style:name="P1417" style:family="paragraph" style:parent-style-name="Text_20_body" style:master-page-name="Converted46">
      <style:paragraph-properties style:page-number="auto"/>
      <style:text-properties fo:font-size="10pt" style:font-size-asian="10pt"/>
    </style:style>
    <style:style style:name="P1418" style:family="paragraph" style:parent-style-name="Text_20_body">
      <style:paragraph-properties fo:margin-top="0.0917in" fo:margin-bottom="0in" style:contextual-spacing="false"/>
      <style:text-properties fo:font-size="10pt" style:font-size-asian="10pt"/>
    </style:style>
    <style:style style:name="P1419" style:family="paragraph" style:parent-style-name="Table_20_Paragraph">
      <style:paragraph-properties fo:margin-left="0.0744in" fo:margin-right="0.0102in" fo:margin-top="0.0071in" fo:margin-bottom="0in" style:contextual-spacing="false" fo:line-height="96%" fo:text-align="justify" style:justify-single-word="false" fo:text-indent="-0.0016in" style:auto-text-indent="false"/>
    </style:style>
    <style:style style:name="P1420" style:family="paragraph" style:parent-style-name="Table_20_Paragraph">
      <style:paragraph-properties fo:margin-left="0.0752in" fo:margin-right="0.0217in" fo:line-height="99%" fo:text-align="justify" style:justify-single-word="false" fo:text-indent="-0.0008in" style:auto-text-indent="false"/>
    </style:style>
    <style:style style:name="P1421" style:family="paragraph" style:parent-style-name="Table_20_Paragraph">
      <style:text-properties fo:font-size="6.5pt" style:font-size-asian="6.5pt"/>
    </style:style>
    <style:style style:name="P1422" style:family="paragraph" style:parent-style-name="Table_20_Paragraph">
      <style:paragraph-properties fo:margin-top="0.0902in" fo:margin-bottom="0in" style:contextual-spacing="false"/>
      <style:text-properties fo:font-size="6.5pt" style:font-size-asian="6.5pt"/>
    </style:style>
    <style:style style:name="P1423" style:family="paragraph" style:parent-style-name="Table_20_Paragraph">
      <style:paragraph-properties fo:margin-left="0.0492in" fo:margin-right="0in" fo:text-align="center" style:justify-single-word="false"/>
    </style:style>
    <style:style style:name="P1424" style:family="paragraph" style:parent-style-name="Table_20_Paragraph">
      <style:paragraph-properties fo:margin-left="0.0272in" fo:margin-right="0.0055in" fo:text-align="center" style:justify-single-word="false"/>
    </style:style>
    <style:style style:name="P1425" style:family="paragraph" style:parent-style-name="Table_20_Paragraph">
      <style:paragraph-properties fo:margin-left="0.0327in" fo:margin-right="0.0146in" fo:text-align="center" style:justify-single-word="false"/>
    </style:style>
    <style:style style:name="P1426" style:family="paragraph" style:parent-style-name="Table_20_Paragraph">
      <style:paragraph-properties fo:margin-left="0.0382in" fo:margin-right="0.0134in" fo:margin-top="0.0008in" fo:margin-bottom="0in" style:contextual-spacing="false" fo:text-align="center" style:justify-single-word="false"/>
    </style:style>
    <style:style style:name="P1427" style:family="paragraph" style:parent-style-name="Table_20_Paragraph">
      <style:paragraph-properties fo:margin-left="0.0307in" fo:margin-right="0.0264in" fo:margin-top="0.0008in" fo:margin-bottom="0in" style:contextual-spacing="false" fo:text-align="center" style:justify-single-word="false"/>
    </style:style>
    <style:style style:name="P1428" style:family="paragraph" style:parent-style-name="Table_20_Paragraph">
      <style:paragraph-properties fo:margin-left="0in" fo:margin-right="0.0417in" fo:margin-top="0.0075in" fo:margin-bottom="0in" style:contextual-spacing="false" fo:text-align="right" style:justify-single-word="false"/>
    </style:style>
    <style:style style:name="P1429" style:family="paragraph" style:parent-style-name="Table_20_Paragraph">
      <style:paragraph-properties fo:margin-left="0.0307in" fo:margin-right="0.0264in" fo:margin-top="0.0075in" fo:margin-bottom="0in" style:contextual-spacing="false" fo:text-align="center" style:justify-single-word="false"/>
    </style:style>
    <style:style style:name="P1430" style:family="paragraph" style:parent-style-name="Table_20_Paragraph">
      <style:paragraph-properties fo:margin-left="0.0409in" fo:margin-right="0.0071in" fo:margin-top="0.0055in" fo:margin-bottom="0in" style:contextual-spacing="false" fo:text-align="center" style:justify-single-word="false"/>
    </style:style>
    <style:style style:name="P1431" style:family="paragraph" style:parent-style-name="Table_20_Paragraph">
      <style:paragraph-properties fo:margin-left="0.0311in" fo:margin-right="0.0043in" fo:margin-top="0.05in" fo:margin-bottom="0in" style:contextual-spacing="false" fo:text-align="center" style:justify-single-word="false"/>
    </style:style>
    <style:style style:name="P1432" style:family="paragraph" style:parent-style-name="Table_20_Paragraph">
      <style:paragraph-properties fo:margin-left="0.0492in" fo:margin-right="0.0272in" fo:margin-top="0.05in" fo:margin-bottom="0in" style:contextual-spacing="false" fo:text-align="center" style:justify-single-word="false"/>
    </style:style>
    <style:style style:name="P1433" style:family="paragraph" style:parent-style-name="Table_20_Paragraph">
      <style:paragraph-properties fo:margin-left="0.0272in" fo:margin-right="0.0028in" fo:margin-top="0.05in" fo:margin-bottom="0in" style:contextual-spacing="false" fo:text-align="center" style:justify-single-word="false"/>
    </style:style>
    <style:style style:name="P1434" style:family="paragraph" style:parent-style-name="Table_20_Paragraph">
      <style:paragraph-properties fo:margin-left="0.0327in" fo:margin-right="0in" fo:margin-top="0.05in" fo:margin-bottom="0in" style:contextual-spacing="false" fo:text-align="center" style:justify-single-word="false"/>
    </style:style>
    <style:style style:name="P1435" style:family="paragraph" style:parent-style-name="Table_20_Paragraph">
      <style:paragraph-properties fo:margin-left="0.0382in" fo:margin-right="0.0075in" fo:margin-top="0.05in" fo:margin-bottom="0in" style:contextual-spacing="false" fo:text-align="center" style:justify-single-word="false"/>
    </style:style>
    <style:style style:name="P1436" style:family="paragraph" style:parent-style-name="Table_20_Paragraph">
      <style:paragraph-properties fo:margin-left="0.0307in" fo:margin-right="0.022in" fo:margin-top="0.05in" fo:margin-bottom="0in" style:contextual-spacing="false" fo:text-align="center" style:justify-single-word="false"/>
    </style:style>
    <style:style style:name="P1437" style:family="paragraph" style:parent-style-name="Table_20_Paragraph">
      <style:paragraph-properties fo:margin-left="0.0728in" fo:margin-right="0.0402in" fo:margin-top="0.0071in" fo:margin-bottom="0in" style:contextual-spacing="false" fo:line-height="97%" fo:text-align="justify" style:justify-single-word="false" fo:text-indent="0.0008in" style:auto-text-indent="false"/>
    </style:style>
    <style:style style:name="P1438" style:family="paragraph" style:parent-style-name="Table_20_Paragraph">
      <style:paragraph-properties fo:margin-top="0.0035in" fo:margin-bottom="0in" style:contextual-spacing="false"/>
      <style:text-properties fo:font-size="5.5pt" style:font-size-asian="5.5pt"/>
    </style:style>
    <style:style style:name="P1439" style:family="paragraph" style:parent-style-name="Table_20_Paragraph">
      <style:paragraph-properties fo:margin-left="0.0492in" fo:margin-right="0.0311in" fo:text-align="center" style:justify-single-word="false"/>
    </style:style>
    <style:style style:name="P1440" style:family="paragraph" style:parent-style-name="Table_20_Paragraph">
      <style:paragraph-properties fo:margin-left="0.0327in" fo:margin-right="0.0075in" fo:margin-top="0.0008in" fo:margin-bottom="0in" style:contextual-spacing="false" fo:text-align="center" style:justify-single-word="false"/>
    </style:style>
    <style:style style:name="P1441" style:family="paragraph" style:parent-style-name="Table_20_Paragraph">
      <style:paragraph-properties fo:margin-left="0.0382in" fo:margin-right="0in" fo:margin-top="0.0008in" fo:margin-bottom="0in" style:contextual-spacing="false" fo:text-align="center" style:justify-single-word="false"/>
    </style:style>
    <style:style style:name="P1442" style:family="paragraph" style:parent-style-name="Table_20_Paragraph">
      <style:paragraph-properties fo:margin-left="0.0311in" fo:margin-right="0.0008in" fo:margin-top="0.0008in" fo:margin-bottom="0in" style:contextual-spacing="false" fo:text-align="center" style:justify-single-word="false"/>
    </style:style>
    <style:style style:name="P1443" style:family="paragraph" style:parent-style-name="Table_20_Paragraph">
      <style:paragraph-properties fo:margin-left="0in" fo:margin-right="0.0346in" fo:margin-top="0.0063in" fo:margin-bottom="0in" style:contextual-spacing="false" fo:text-align="right" style:justify-single-word="false"/>
    </style:style>
    <style:style style:name="P1444" style:family="paragraph" style:parent-style-name="Table_20_Paragraph">
      <style:paragraph-properties fo:margin-left="0.0311in" fo:margin-right="0.0008in" fo:margin-top="0.0063in" fo:margin-bottom="0in" style:contextual-spacing="false" fo:text-align="center" style:justify-single-word="false"/>
    </style:style>
    <style:style style:name="P1445" style:family="paragraph" style:parent-style-name="Table_20_Paragraph">
      <style:paragraph-properties fo:margin-left="0.0409in" fo:margin-right="0.0071in" fo:margin-top="0.0091in" fo:margin-bottom="0in" style:contextual-spacing="false" fo:text-align="center" style:justify-single-word="false"/>
    </style:style>
    <style:style style:name="P1446" style:family="paragraph" style:parent-style-name="Table_20_Paragraph">
      <style:paragraph-properties fo:margin-left="0.0311in" fo:margin-right="0.0043in" fo:margin-top="0.0083in" fo:margin-bottom="0in" style:contextual-spacing="false" fo:text-align="center" style:justify-single-word="false"/>
    </style:style>
    <style:style style:name="P1447" style:family="paragraph" style:parent-style-name="Table_20_Paragraph">
      <style:paragraph-properties fo:margin-left="0.0492in" fo:margin-right="0.0339in" fo:margin-top="0.0083in" fo:margin-bottom="0in" style:contextual-spacing="false" fo:text-align="center" style:justify-single-word="false"/>
    </style:style>
    <style:style style:name="P1448" style:family="paragraph" style:parent-style-name="Table_20_Paragraph">
      <style:paragraph-properties fo:margin-left="0.0272in" fo:margin-right="0.0098in" fo:margin-top="0.0083in" fo:margin-bottom="0in" style:contextual-spacing="false" fo:text-align="center" style:justify-single-word="false"/>
    </style:style>
    <style:style style:name="P1449" style:family="paragraph" style:parent-style-name="Table_20_Paragraph">
      <style:paragraph-properties fo:margin-left="0.0327in" fo:margin-right="0.0134in" fo:margin-top="0.0083in" fo:margin-bottom="0in" style:contextual-spacing="false" fo:text-align="center" style:justify-single-word="false"/>
    </style:style>
    <style:style style:name="P1450" style:family="paragraph" style:parent-style-name="Table_20_Paragraph">
      <style:paragraph-properties fo:margin-left="0.0382in" fo:margin-right="0.0173in" fo:margin-top="0.0083in" fo:margin-bottom="0in" style:contextual-spacing="false" fo:text-align="center" style:justify-single-word="false"/>
    </style:style>
    <style:style style:name="P1451" style:family="paragraph" style:parent-style-name="Table_20_Paragraph">
      <style:paragraph-properties fo:margin-left="0.0307in" fo:margin-right="0.0256in" fo:margin-top="0.0083in" fo:margin-bottom="0in" style:contextual-spacing="false" fo:text-align="center" style:justify-single-word="false"/>
    </style:style>
    <style:style style:name="P1452" style:family="paragraph" style:parent-style-name="Table_20_Paragraph">
      <style:paragraph-properties fo:margin-left="0.0717in" fo:margin-right="0.0402in" fo:margin-top="0.0098in" fo:margin-bottom="0in" style:contextual-spacing="false" fo:line-height="96%" fo:text-align="justify" style:justify-single-word="false" fo:text-indent="0.002in" style:auto-text-indent="false"/>
    </style:style>
    <style:style style:name="P1453" style:family="paragraph" style:parent-style-name="Table_20_Paragraph">
      <style:paragraph-properties fo:margin-top="0.0091in" fo:margin-bottom="0in" style:contextual-spacing="false"/>
      <style:text-properties fo:font-size="6.5pt" style:font-size-asian="6.5pt"/>
    </style:style>
    <style:style style:name="P1454" style:family="paragraph" style:parent-style-name="Table_20_Paragraph">
      <style:paragraph-properties fo:margin-left="0.0492in" fo:margin-right="0.0362in" fo:text-align="center" style:justify-single-word="false"/>
    </style:style>
    <style:style style:name="P1455" style:family="paragraph" style:parent-style-name="Table_20_Paragraph">
      <style:paragraph-properties fo:margin-top="0.0445in" fo:margin-bottom="0in" style:contextual-spacing="false"/>
      <style:text-properties fo:font-size="5.5pt" style:font-size-asian="5.5pt"/>
    </style:style>
    <style:style style:name="P1456" style:family="paragraph" style:parent-style-name="Table_20_Paragraph">
      <style:paragraph-properties fo:margin-left="0.0272in" fo:margin-right="0.0083in" fo:text-align="center" style:justify-single-word="false"/>
    </style:style>
    <style:style style:name="P1457" style:family="paragraph" style:parent-style-name="Table_20_Paragraph">
      <style:paragraph-properties fo:margin-top="0.0409in" fo:margin-bottom="0in" style:contextual-spacing="false"/>
      <style:text-properties fo:font-size="5.5pt" style:font-size-asian="5.5pt"/>
    </style:style>
    <style:style style:name="P1458" style:family="paragraph" style:parent-style-name="Table_20_Paragraph">
      <style:paragraph-properties fo:margin-left="0.0327in" fo:margin-right="0.0134in" fo:margin-top="0.0008in" fo:margin-bottom="0in" style:contextual-spacing="false" fo:text-align="center" style:justify-single-word="false"/>
    </style:style>
    <style:style style:name="P1459" style:family="paragraph" style:parent-style-name="Table_20_Paragraph">
      <style:paragraph-properties fo:margin-left="0.0307in" fo:margin-right="0.0035in" fo:margin-top="0.0008in" fo:margin-bottom="0in" style:contextual-spacing="false" fo:text-align="center" style:justify-single-word="false"/>
    </style:style>
    <style:style style:name="P1460" style:family="paragraph" style:parent-style-name="Table_20_Paragraph">
      <style:paragraph-properties fo:margin-left="0in" fo:margin-right="0.0417in" fo:margin-top="0.0091in" fo:margin-bottom="0in" style:contextual-spacing="false" fo:text-align="right" style:justify-single-word="false"/>
    </style:style>
    <style:style style:name="P1461" style:family="paragraph" style:parent-style-name="Table_20_Paragraph">
      <style:paragraph-properties fo:margin-left="0.0307in" fo:margin-right="0.0071in" fo:margin-top="0.0091in" fo:margin-bottom="0in" style:contextual-spacing="false" fo:text-align="center" style:justify-single-word="false"/>
    </style:style>
    <style:style style:name="P1462" style:family="paragraph" style:parent-style-name="Table_20_Paragraph">
      <style:paragraph-properties fo:margin-left="0.0409in" fo:margin-right="0in" fo:margin-top="0.0091in" fo:margin-bottom="0in" style:contextual-spacing="false" fo:text-align="center" style:justify-single-word="false"/>
    </style:style>
    <style:style style:name="P1463" style:family="paragraph" style:parent-style-name="Table_20_Paragraph">
      <style:paragraph-properties fo:margin-left="0.0311in" fo:margin-right="0.0043in" fo:margin-top="0.0102in" fo:margin-bottom="0in" style:contextual-spacing="false" fo:line-height="0.0866in" fo:text-align="center" style:justify-single-word="false"/>
    </style:style>
    <style:style style:name="P1464" style:family="paragraph" style:parent-style-name="Table_20_Paragraph">
      <style:paragraph-properties fo:margin-left="0.0492in" fo:margin-right="0.0307in" fo:margin-top="0.0102in" fo:margin-bottom="0in" style:contextual-spacing="false" fo:line-height="0.0866in" fo:text-align="center" style:justify-single-word="false"/>
    </style:style>
    <style:style style:name="P1465" style:family="paragraph" style:parent-style-name="Table_20_Paragraph">
      <style:paragraph-properties fo:margin-left="0.0272in" fo:margin-right="0in" fo:margin-top="0.0102in" fo:margin-bottom="0in" style:contextual-spacing="false" fo:line-height="0.0866in" fo:text-align="center" style:justify-single-word="false"/>
    </style:style>
    <style:style style:name="P1466" style:family="paragraph" style:parent-style-name="Table_20_Paragraph">
      <style:paragraph-properties fo:margin-left="0.0327in" fo:margin-right="0.0102in" fo:margin-top="0.0102in" fo:margin-bottom="0in" style:contextual-spacing="false" fo:line-height="0.0866in" fo:text-align="center" style:justify-single-word="false"/>
    </style:style>
    <style:style style:name="P1467" style:family="paragraph" style:parent-style-name="Table_20_Paragraph">
      <style:paragraph-properties fo:margin-left="0.0382in" fo:margin-right="0.0173in" fo:margin-top="0.0102in" fo:margin-bottom="0in" style:contextual-spacing="false" fo:line-height="0.0866in" fo:text-align="center" style:justify-single-word="false"/>
    </style:style>
    <style:style style:name="P1468" style:family="paragraph" style:parent-style-name="Table_20_Paragraph">
      <style:paragraph-properties fo:margin-left="0.0307in" fo:margin-right="0.022in" fo:margin-top="0.0102in" fo:margin-bottom="0in" style:contextual-spacing="false" fo:line-height="0.0866in" fo:text-align="center" style:justify-single-word="false"/>
    </style:style>
    <style:style style:name="P1469" style:family="paragraph" style:parent-style-name="Table_20_Paragraph">
      <style:paragraph-properties fo:margin-left="0.0744in" fo:margin-right="0.0429in" fo:margin-top="0.0118in" fo:margin-bottom="0in" style:contextual-spacing="false" fo:line-height="96%" fo:text-align="justify" style:justify-single-word="false" fo:text-indent="-0.0016in" style:auto-text-indent="false"/>
    </style:style>
    <style:style style:name="P1470" style:family="paragraph" style:parent-style-name="Table_20_Paragraph">
      <style:paragraph-properties fo:margin-top="0.0953in" fo:margin-bottom="0in" style:contextual-spacing="false"/>
      <style:text-properties fo:font-size="6.5pt" style:font-size-asian="6.5pt"/>
    </style:style>
    <style:style style:name="P1471" style:family="paragraph" style:parent-style-name="Table_20_Paragraph">
      <style:paragraph-properties fo:margin-left="0.0492in" fo:margin-right="0.0291in" fo:text-align="center" style:justify-single-word="false"/>
    </style:style>
    <style:style style:name="P1472" style:family="paragraph" style:parent-style-name="Table_20_Paragraph">
      <style:paragraph-properties fo:margin-top="0.0425in" fo:margin-bottom="0in" style:contextual-spacing="false"/>
      <style:text-properties fo:font-size="5.5pt" style:font-size-asian="5.5pt"/>
    </style:style>
    <style:style style:name="P1473" style:family="paragraph" style:parent-style-name="Table_20_Paragraph">
      <style:paragraph-properties fo:margin-left="0in" fo:margin-right="0.0417in" fo:margin-top="0.0083in" fo:margin-bottom="0in" style:contextual-spacing="false" fo:line-height="0.0854in" fo:text-align="right" style:justify-single-word="false"/>
    </style:style>
    <style:style style:name="P1474" style:family="paragraph" style:parent-style-name="Table_20_Paragraph">
      <style:paragraph-properties fo:margin-left="0.0311in" fo:margin-right="0.0008in" fo:margin-top="0.0083in" fo:margin-bottom="0in" style:contextual-spacing="false" fo:line-height="0.0854in" fo:text-align="center" style:justify-single-word="false"/>
    </style:style>
    <style:style style:name="P1475" style:family="paragraph" style:parent-style-name="Table_20_Paragraph">
      <style:paragraph-properties fo:margin-left="0.0409in" fo:margin-right="0.0402in" fo:margin-top="0.0098in" fo:margin-bottom="0in" style:contextual-spacing="false" fo:text-align="center" style:justify-single-word="false"/>
    </style:style>
    <style:style style:name="P1476" style:family="paragraph" style:parent-style-name="Table_20_Paragraph">
      <style:paragraph-properties fo:margin-left="0.0291in" fo:margin-right="0.0335in" fo:margin-top="0.0102in" fo:margin-bottom="0in" style:contextual-spacing="false" fo:line-height="0.0854in" fo:text-align="center" style:justify-single-word="false"/>
    </style:style>
    <style:style style:name="P1477" style:family="paragraph" style:parent-style-name="Table_20_Paragraph">
      <style:paragraph-properties fo:margin-left="0.0492in" fo:margin-right="0.0307in" fo:margin-top="0.0102in" fo:margin-bottom="0in" style:contextual-spacing="false" fo:line-height="0.0854in" fo:text-align="center" style:justify-single-word="false"/>
    </style:style>
    <style:style style:name="P1478" style:family="paragraph" style:parent-style-name="Table_20_Paragraph">
      <style:paragraph-properties fo:margin-left="0.0272in" fo:margin-right="0.0098in" fo:margin-top="0.0102in" fo:margin-bottom="0in" style:contextual-spacing="false" fo:line-height="0.0854in" fo:text-align="center" style:justify-single-word="false"/>
    </style:style>
    <style:style style:name="P1479" style:family="paragraph" style:parent-style-name="Table_20_Paragraph">
      <style:paragraph-properties fo:margin-left="0.0327in" fo:margin-right="0.0071in" fo:margin-top="0.0102in" fo:margin-bottom="0in" style:contextual-spacing="false" fo:line-height="0.0854in" fo:text-align="center" style:justify-single-word="false"/>
    </style:style>
    <style:style style:name="P1480" style:family="paragraph" style:parent-style-name="Table_20_Paragraph">
      <style:paragraph-properties fo:margin-left="0.0382in" fo:margin-right="0.0173in" fo:margin-top="0.0102in" fo:margin-bottom="0in" style:contextual-spacing="false" fo:line-height="0.0854in" fo:text-align="center" style:justify-single-word="false"/>
    </style:style>
    <style:style style:name="P1481" style:family="paragraph" style:parent-style-name="Table_20_Paragraph">
      <style:paragraph-properties fo:margin-left="0.0307in" fo:margin-right="0.0311in" fo:margin-top="0.0102in" fo:margin-bottom="0in" style:contextual-spacing="false" fo:line-height="0.0854in" fo:text-align="center" style:justify-single-word="false"/>
    </style:style>
    <style:style style:name="P1482" style:family="paragraph" style:parent-style-name="Table_20_Paragraph">
      <style:paragraph-properties fo:margin-left="0.0445in" fo:margin-right="0.0402in" fo:margin-top="0.0134in" fo:margin-bottom="0in" style:contextual-spacing="false" fo:line-height="96%" fo:text-align="justify" style:justify-single-word="false" fo:text-indent="-0.0016in" style:auto-text-indent="false"/>
    </style:style>
    <style:style style:name="P1483" style:family="paragraph" style:parent-style-name="Table_20_Paragraph">
      <style:paragraph-properties fo:margin-left="0.0453in" fo:margin-right="0in" fo:line-height="0.0839in" fo:text-align="justify" style:justify-single-word="false"/>
    </style:style>
    <style:style style:name="P1484" style:family="paragraph" style:parent-style-name="Table_20_Paragraph">
      <style:paragraph-properties fo:margin-left="0.0492in" fo:margin-right="0.0382in" fo:text-align="center" style:justify-single-word="false"/>
    </style:style>
    <style:style style:name="P1485" style:family="paragraph" style:parent-style-name="Table_20_Paragraph">
      <style:paragraph-properties fo:margin-left="0.0272in" fo:margin-right="0.0035in" fo:text-align="center" style:justify-single-word="false"/>
    </style:style>
    <style:style style:name="P1486" style:family="paragraph" style:parent-style-name="Table_20_Paragraph">
      <style:paragraph-properties fo:margin-left="0.0382in" fo:margin-right="0.0181in" fo:text-align="center" style:justify-single-word="false"/>
    </style:style>
    <style:style style:name="P1487" style:family="paragraph" style:parent-style-name="Table_20_Paragraph">
      <style:paragraph-properties fo:margin-left="0.0307in" fo:margin-right="0.0063in" fo:text-align="center" style:justify-single-word="false"/>
    </style:style>
    <style:style style:name="P1488" style:family="paragraph" style:parent-style-name="Table_20_Paragraph">
      <style:paragraph-properties fo:margin-left="0in" fo:margin-right="0.0445in" fo:margin-top="0.0098in" fo:margin-bottom="0in" style:contextual-spacing="false" fo:line-height="0.0846in" fo:text-align="right" style:justify-single-word="false"/>
    </style:style>
    <style:style style:name="P1489" style:family="paragraph" style:parent-style-name="Table_20_Paragraph">
      <style:paragraph-properties fo:margin-left="0.0307in" fo:margin-right="0.0134in" fo:margin-top="0.0098in" fo:margin-bottom="0in" style:contextual-spacing="false" fo:line-height="0.0846in" fo:text-align="center" style:justify-single-word="false"/>
    </style:style>
    <style:style style:name="P1490" style:family="paragraph" style:parent-style-name="Table_20_Paragraph">
      <style:paragraph-properties fo:margin-left="0.0409in" fo:margin-right="0.0339in" fo:margin-top="0.0102in" fo:margin-bottom="0in" style:contextual-spacing="false" fo:text-align="center" style:justify-single-word="false"/>
    </style:style>
    <style:style style:name="P1491" style:family="paragraph" style:parent-style-name="Table_20_Paragraph">
      <style:paragraph-properties fo:margin-left="0.0291in" fo:margin-right="0.0335in" fo:margin-top="0.0555in" fo:margin-bottom="0in" style:contextual-spacing="false" fo:text-align="center" style:justify-single-word="false"/>
    </style:style>
    <style:style style:name="P1492" style:family="paragraph" style:parent-style-name="Table_20_Paragraph">
      <style:paragraph-properties fo:margin-left="0.0492in" fo:margin-right="0.0307in" fo:margin-top="0.0555in" fo:margin-bottom="0in" style:contextual-spacing="false" fo:text-align="center" style:justify-single-word="false"/>
    </style:style>
    <style:style style:name="P1493" style:family="paragraph" style:parent-style-name="Table_20_Paragraph">
      <style:paragraph-properties fo:margin-left="0.0272in" fo:margin-right="0.0098in" fo:margin-top="0.0555in" fo:margin-bottom="0in" style:contextual-spacing="false" fo:text-align="center" style:justify-single-word="false"/>
    </style:style>
    <style:style style:name="P1494" style:family="paragraph" style:parent-style-name="Table_20_Paragraph">
      <style:paragraph-properties fo:margin-left="0.0327in" fo:margin-right="0.0071in" fo:margin-top="0.0555in" fo:margin-bottom="0in" style:contextual-spacing="false" fo:text-align="center" style:justify-single-word="false"/>
    </style:style>
    <style:style style:name="P1495" style:family="paragraph" style:parent-style-name="Table_20_Paragraph">
      <style:paragraph-properties fo:margin-left="0.0382in" fo:margin-right="0.0173in" fo:margin-top="0.0555in" fo:margin-bottom="0in" style:contextual-spacing="false" fo:text-align="center" style:justify-single-word="false"/>
    </style:style>
    <style:style style:name="P1496" style:family="paragraph" style:parent-style-name="Table_20_Paragraph">
      <style:paragraph-properties fo:margin-left="0.0307in" fo:margin-right="0.0256in" fo:margin-top="0.0555in" fo:margin-bottom="0in" style:contextual-spacing="false" fo:text-align="center" style:justify-single-word="false"/>
    </style:style>
    <style:style style:name="P1497" style:family="paragraph" style:parent-style-name="Table_20_Paragraph">
      <style:paragraph-properties fo:margin-left="0.0425in" fo:margin-right="0.0437in" fo:margin-top="0.0126in" fo:margin-bottom="0in" style:contextual-spacing="false" fo:line-height="96%" fo:text-align="justify" style:justify-single-word="false" fo:text-indent="0.0008in" style:auto-text-indent="false"/>
    </style:style>
    <style:style style:name="P1498" style:family="paragraph" style:parent-style-name="Table_20_Paragraph">
      <style:paragraph-properties fo:margin-left="0.0453in" fo:margin-right="0.0484in" fo:margin-top="0.0016in" fo:margin-bottom="0in" style:contextual-spacing="false" fo:line-height="0.0835in" fo:text-align="justify" style:justify-single-word="false" fo:text-indent="-0.0008in" style:auto-text-indent="false"/>
    </style:style>
    <style:style style:name="P1499" style:family="paragraph" style:parent-style-name="Table_20_Paragraph">
      <style:paragraph-properties fo:margin-top="0.0118in" fo:margin-bottom="0in" style:contextual-spacing="false"/>
      <style:text-properties fo:font-size="6.5pt" style:font-size-asian="6.5pt"/>
    </style:style>
    <style:style style:name="P1500" style:family="paragraph" style:parent-style-name="Table_20_Paragraph">
      <style:paragraph-properties fo:margin-top="0.0472in" fo:margin-bottom="0in" style:contextual-spacing="false"/>
      <style:text-properties fo:font-size="5.5pt" style:font-size-asian="5.5pt"/>
    </style:style>
    <style:style style:name="P1501" style:family="paragraph" style:parent-style-name="Table_20_Paragraph">
      <style:paragraph-properties fo:margin-top="0.0437in" fo:margin-bottom="0in" style:contextual-spacing="false"/>
      <style:text-properties fo:font-size="5.5pt" style:font-size-asian="5.5pt"/>
    </style:style>
    <style:style style:name="P1502" style:family="paragraph" style:parent-style-name="Table_20_Paragraph">
      <style:paragraph-properties fo:margin-left="0.0307in" fo:margin-right="0.0055in" fo:text-align="center" style:justify-single-word="false"/>
    </style:style>
    <style:style style:name="P1503" style:family="paragraph" style:parent-style-name="Table_20_Paragraph">
      <style:paragraph-properties fo:margin-left="0in" fo:margin-right="0.0445in" fo:margin-top="0.0118in" fo:margin-bottom="0in" style:contextual-spacing="false" fo:text-align="right" style:justify-single-word="false"/>
    </style:style>
    <style:style style:name="P1504" style:family="paragraph" style:parent-style-name="Table_20_Paragraph">
      <style:paragraph-properties fo:margin-left="0.0307in" fo:margin-right="0.0071in" fo:margin-top="0.0118in" fo:margin-bottom="0in" style:contextual-spacing="false" fo:text-align="center" style:justify-single-word="false"/>
    </style:style>
    <style:style style:name="P1505" style:family="paragraph" style:parent-style-name="Table_20_Paragraph">
      <style:paragraph-properties fo:margin-left="0.0409in" fo:margin-right="0.0339in" fo:margin-top="0.0098in" fo:margin-bottom="0in" style:contextual-spacing="false" fo:text-align="center" style:justify-single-word="false"/>
    </style:style>
    <style:style style:name="P1506" style:family="paragraph" style:parent-style-name="Table_20_Paragraph">
      <style:paragraph-properties fo:margin-left="0.0291in" fo:margin-right="0.0335in" fo:margin-top="0.0547in" fo:margin-bottom="0in" style:contextual-spacing="false" fo:text-align="center" style:justify-single-word="false"/>
    </style:style>
    <style:style style:name="P1507" style:family="paragraph" style:parent-style-name="Table_20_Paragraph">
      <style:paragraph-properties fo:margin-left="0.0492in" fo:margin-right="0.0307in" fo:margin-top="0.0547in" fo:margin-bottom="0in" style:contextual-spacing="false" fo:text-align="center" style:justify-single-word="false"/>
    </style:style>
    <style:style style:name="P1508" style:family="paragraph" style:parent-style-name="Table_20_Paragraph">
      <style:paragraph-properties fo:margin-left="0.0272in" fo:margin-right="0.0063in" fo:margin-top="0.0547in" fo:margin-bottom="0in" style:contextual-spacing="false" fo:text-align="center" style:justify-single-word="false"/>
    </style:style>
    <style:style style:name="P1509" style:family="paragraph" style:parent-style-name="Table_20_Paragraph">
      <style:paragraph-properties fo:margin-left="0.0327in" fo:margin-right="0.0071in" fo:margin-top="0.0547in" fo:margin-bottom="0in" style:contextual-spacing="false" fo:text-align="center" style:justify-single-word="false"/>
    </style:style>
    <style:style style:name="P1510" style:family="paragraph" style:parent-style-name="Table_20_Paragraph">
      <style:paragraph-properties fo:margin-left="0.0382in" fo:margin-right="0.0173in" fo:margin-top="0.0547in" fo:margin-bottom="0in" style:contextual-spacing="false" fo:text-align="center" style:justify-single-word="false"/>
    </style:style>
    <style:style style:name="P1511" style:family="paragraph" style:parent-style-name="Table_20_Paragraph">
      <style:paragraph-properties fo:margin-left="0.0307in" fo:margin-right="0.0256in" fo:margin-top="0.0547in" fo:margin-bottom="0in" style:contextual-spacing="false" fo:text-align="center" style:justify-single-word="false"/>
    </style:style>
    <style:style style:name="P1512" style:family="paragraph" style:parent-style-name="Table_20_Paragraph">
      <style:paragraph-properties fo:margin-left="0.0445in" fo:margin-right="0.0402in" fo:margin-top="0.0161in" fo:margin-bottom="0in" style:contextual-spacing="false" fo:line-height="96%" fo:text-align="justify" style:justify-single-word="false" fo:text-indent="-0.0016in" style:auto-text-indent="false"/>
    </style:style>
    <style:style style:name="P1513" style:family="paragraph" style:parent-style-name="Table_20_Paragraph">
      <style:paragraph-properties fo:margin-left="0.0457in" fo:margin-right="0in" fo:line-height="0.0799in" fo:text-align="justify" style:justify-single-word="false"/>
    </style:style>
    <style:style style:name="P1514" style:family="paragraph" style:parent-style-name="Table_20_Paragraph">
      <style:paragraph-properties fo:margin-left="0.0492in" fo:margin-right="0.0291in" fo:margin-top="0.0008in" fo:margin-bottom="0in" style:contextual-spacing="false" fo:text-align="center" style:justify-single-word="false"/>
    </style:style>
    <style:style style:name="P1515" style:family="paragraph" style:parent-style-name="Table_20_Paragraph">
      <style:paragraph-properties fo:margin-left="0.0272in" fo:margin-right="0.0035in" fo:margin-top="0.0008in" fo:margin-bottom="0in" style:contextual-spacing="false" fo:text-align="center" style:justify-single-word="false"/>
    </style:style>
    <style:style style:name="P1516" style:family="paragraph" style:parent-style-name="Table_20_Paragraph">
      <style:paragraph-properties fo:margin-left="0.0327in" fo:margin-right="0.0146in" fo:margin-top="0.0008in" fo:margin-bottom="0in" style:contextual-spacing="false" fo:text-align="center" style:justify-single-word="false"/>
    </style:style>
    <style:style style:name="P1517" style:family="paragraph" style:parent-style-name="Table_20_Paragraph">
      <style:paragraph-properties fo:margin-left="0in" fo:margin-right="0.0445in" fo:margin-top="0.0154in" fo:margin-bottom="0in" style:contextual-spacing="false" fo:text-align="right" style:justify-single-word="false"/>
    </style:style>
    <style:style style:name="P1518" style:family="paragraph" style:parent-style-name="Table_20_Paragraph">
      <style:paragraph-properties fo:margin-left="0.0307in" fo:margin-right="0.0063in" fo:margin-top="0.0154in" fo:margin-bottom="0in" style:contextual-spacing="false" fo:text-align="center" style:justify-single-word="false"/>
    </style:style>
    <style:style style:name="P1519" style:family="paragraph" style:parent-style-name="Table_20_Paragraph">
      <style:paragraph-properties fo:margin-left="0.0409in" fo:margin-right="0.0272in" fo:margin-top="0.0134in" fo:margin-bottom="0in" style:contextual-spacing="false" fo:text-align="center" style:justify-single-word="false"/>
    </style:style>
    <style:style style:name="P1520" style:family="paragraph" style:parent-style-name="Table_20_Paragraph">
      <style:paragraph-properties fo:margin-left="0.0291in" fo:margin-right="0.0335in" fo:margin-top="0.0571in" fo:margin-bottom="0in" style:contextual-spacing="false" fo:text-align="center" style:justify-single-word="false"/>
    </style:style>
    <style:style style:name="P1521" style:family="paragraph" style:parent-style-name="Table_20_Paragraph">
      <style:paragraph-properties fo:margin-left="0.0492in" fo:margin-right="0.0307in" fo:margin-top="0.0571in" fo:margin-bottom="0in" style:contextual-spacing="false" fo:text-align="center" style:justify-single-word="false"/>
    </style:style>
    <style:style style:name="P1522" style:family="paragraph" style:parent-style-name="Table_20_Paragraph">
      <style:paragraph-properties fo:margin-left="0.0272in" fo:margin-right="0.0098in" fo:margin-top="0.0571in" fo:margin-bottom="0in" style:contextual-spacing="false" fo:text-align="center" style:justify-single-word="false"/>
    </style:style>
    <style:style style:name="P1523" style:family="paragraph" style:parent-style-name="Table_20_Paragraph">
      <style:paragraph-properties fo:margin-left="0.0327in" fo:margin-right="0.0071in" fo:margin-top="0.0571in" fo:margin-bottom="0in" style:contextual-spacing="false" fo:text-align="center" style:justify-single-word="false"/>
    </style:style>
    <style:style style:name="P1524" style:family="paragraph" style:parent-style-name="Table_20_Paragraph">
      <style:paragraph-properties fo:margin-left="0.0382in" fo:margin-right="0.0173in" fo:margin-top="0.0571in" fo:margin-bottom="0in" style:contextual-spacing="false" fo:text-align="center" style:justify-single-word="false"/>
    </style:style>
    <style:style style:name="P1525" style:family="paragraph" style:parent-style-name="Table_20_Paragraph">
      <style:paragraph-properties fo:margin-left="0.0307in" fo:margin-right="0.022in" fo:margin-top="0.0571in" fo:margin-bottom="0in" style:contextual-spacing="false" fo:text-align="center" style:justify-single-word="false"/>
    </style:style>
    <style:style style:name="P1526" style:family="paragraph" style:parent-style-name="Table_20_Paragraph">
      <style:paragraph-properties fo:margin-left="0.0457in" fo:margin-right="0in" fo:margin-top="0.0354in" fo:margin-bottom="0in" style:contextual-spacing="false" fo:line-height="0.0874in"/>
    </style:style>
    <style:style style:name="P1527" style:family="paragraph" style:parent-style-name="Table_20_Paragraph">
      <style:paragraph-properties fo:margin-left="0.0453in" fo:margin-right="0in" fo:line-height="0.0835in"/>
    </style:style>
    <style:style style:name="P1528" style:family="paragraph" style:parent-style-name="Table_20_Paragraph">
      <style:paragraph-properties fo:margin-left="0.0492in" fo:margin-right="0.0283in" fo:text-align="center" style:justify-single-word="false"/>
    </style:style>
    <style:style style:name="P1529" style:family="paragraph" style:parent-style-name="Table_20_Paragraph">
      <style:paragraph-properties fo:margin-top="0.0307in" fo:margin-bottom="0in" style:contextual-spacing="false"/>
      <style:text-properties fo:font-size="5.5pt" style:font-size-asian="5.5pt"/>
    </style:style>
    <style:style style:name="P1530" style:family="paragraph" style:parent-style-name="Text_20_body">
      <style:paragraph-properties fo:margin-top="0.0791in" fo:margin-bottom="0in" style:contextual-spacing="false"/>
      <style:text-properties fo:font-size="6pt" style:font-size-asian="6pt"/>
    </style:style>
    <style:style style:name="P1531" style:family="paragraph" style:parent-style-name="Text_20_body" style:master-page-name="Converted47">
      <style:paragraph-properties style:page-number="48"/>
      <style:text-properties style:font-name="Lato Black" fo:font-size="10pt" fo:font-weight="bold" style:font-size-asian="10pt" style:font-weight-asian="bold"/>
    </style:style>
    <style:style style:name="P1532" style:family="paragraph" style:parent-style-name="Text_20_body">
      <style:paragraph-properties fo:margin-top="0.0709in" fo:margin-bottom="0in" style:contextual-spacing="false"/>
      <style:text-properties style:font-name="Lato Black" fo:font-size="10pt" fo:font-weight="bold" style:font-size-asian="10pt" style:font-weight-asian="bold"/>
    </style:style>
    <style:style style:name="P1533" style:family="paragraph" style:parent-style-name="Table_20_Paragraph">
      <style:paragraph-properties fo:margin-left="0.0681in" fo:margin-right="0.0181in" fo:margin-top="0.0071in" fo:margin-bottom="0in" style:contextual-spacing="false" fo:line-height="96%" fo:text-align="justify" style:justify-single-word="false"/>
    </style:style>
    <style:style style:name="P1534" style:family="paragraph" style:parent-style-name="Table_20_Paragraph">
      <style:paragraph-properties fo:margin-left="0in" fo:margin-right="0.0161in" fo:margin-top="0.0063in" fo:margin-bottom="0in" style:contextual-spacing="false" fo:text-align="right" style:justify-single-word="false"/>
    </style:style>
    <style:style style:name="P1535" style:family="paragraph" style:parent-style-name="Table_20_Paragraph">
      <style:paragraph-properties fo:margin-left="0.1382in" fo:margin-right="0in" fo:margin-top="0.0063in" fo:margin-bottom="0in" style:contextual-spacing="false"/>
    </style:style>
    <style:style style:name="P1536" style:family="paragraph" style:parent-style-name="Table_20_Paragraph">
      <style:paragraph-properties fo:margin-left="0.0264in" fo:margin-right="0.0236in" fo:margin-top="0.0043in" fo:margin-bottom="0in" style:contextual-spacing="false" fo:text-align="center" style:justify-single-word="false"/>
    </style:style>
    <style:style style:name="P1537" style:family="paragraph" style:parent-style-name="Table_20_Paragraph">
      <style:paragraph-properties fo:margin-left="0.0335in" fo:margin-right="0.0043in" fo:margin-top="0.052in" fo:margin-bottom="0in" style:contextual-spacing="false" fo:text-align="center" style:justify-single-word="false"/>
    </style:style>
    <style:style style:name="P1538" style:family="paragraph" style:parent-style-name="Table_20_Paragraph">
      <style:paragraph-properties fo:margin-left="0.1035in" fo:margin-right="0in" fo:margin-top="0.052in" fo:margin-bottom="0in" style:contextual-spacing="false"/>
    </style:style>
    <style:style style:name="P1539" style:family="paragraph" style:parent-style-name="Table_20_Paragraph">
      <style:paragraph-properties fo:margin-left="0.0783in" fo:margin-right="0in" fo:margin-top="0.052in" fo:margin-bottom="0in" style:contextual-spacing="false"/>
    </style:style>
    <style:style style:name="P1540" style:family="paragraph" style:parent-style-name="Table_20_Paragraph">
      <style:paragraph-properties fo:margin-left="0.1193in" fo:margin-right="0in" fo:margin-top="0.052in" fo:margin-bottom="0in" style:contextual-spacing="false"/>
    </style:style>
    <style:style style:name="P1541" style:family="paragraph" style:parent-style-name="Table_20_Paragraph">
      <style:paragraph-properties fo:margin-left="0.0736in" fo:margin-right="0in" fo:margin-top="0.052in" fo:margin-bottom="0in" style:contextual-spacing="false"/>
    </style:style>
    <style:style style:name="P1542" style:family="paragraph" style:parent-style-name="Table_20_Paragraph">
      <style:paragraph-properties fo:margin-left="0.1602in" fo:margin-right="0in" fo:margin-top="0.052in" fo:margin-bottom="0in" style:contextual-spacing="false"/>
    </style:style>
    <style:style style:name="P1543" style:family="paragraph" style:parent-style-name="Table_20_Paragraph">
      <style:paragraph-properties fo:margin-left="0.0571in" fo:margin-right="0in" fo:margin-top="0.0339in" fo:margin-bottom="0in" style:contextual-spacing="false" fo:line-height="95%"/>
    </style:style>
    <style:style style:name="P1544" style:family="paragraph" style:parent-style-name="Table_20_Paragraph">
      <style:paragraph-properties fo:margin-left="0.1437in" fo:margin-right="0in" fo:margin-top="0.0736in" fo:margin-bottom="0in" style:contextual-spacing="false"/>
    </style:style>
    <style:style style:name="P1545" style:family="paragraph" style:parent-style-name="Table_20_Paragraph">
      <style:paragraph-properties fo:margin-left="0.1319in" fo:margin-right="0in" fo:margin-top="0.0736in" fo:margin-bottom="0in" style:contextual-spacing="false"/>
    </style:style>
    <style:style style:name="P1546" style:family="paragraph" style:parent-style-name="Table_20_Paragraph">
      <style:paragraph-properties fo:margin-left="0.1043in" fo:margin-right="0in" fo:margin-top="0.0736in" fo:margin-bottom="0in" style:contextual-spacing="false"/>
    </style:style>
    <style:style style:name="P1547" style:family="paragraph" style:parent-style-name="Table_20_Paragraph">
      <style:paragraph-properties fo:margin-left="0.1811in" fo:margin-right="0in" fo:margin-top="0.0736in" fo:margin-bottom="0in" style:contextual-spacing="false"/>
    </style:style>
    <style:style style:name="P1548" style:family="paragraph" style:parent-style-name="Table_20_Paragraph">
      <style:paragraph-properties fo:margin-left="0.1547in" fo:margin-right="0in" fo:margin-top="0.0701in" fo:margin-bottom="0in" style:contextual-spacing="false"/>
    </style:style>
    <style:style style:name="P1549" style:family="paragraph" style:parent-style-name="Table_20_Paragraph">
      <style:paragraph-properties fo:margin-left="0in" fo:margin-right="0.0291in" fo:margin-top="0.0047in" fo:margin-bottom="0in" style:contextual-spacing="false" fo:text-align="right" style:justify-single-word="false"/>
    </style:style>
    <style:style style:name="P1550" style:family="paragraph" style:parent-style-name="Table_20_Paragraph">
      <style:paragraph-properties fo:margin-left="0.1516in" fo:margin-right="0in" fo:margin-top="0.0047in" fo:margin-bottom="0in" style:contextual-spacing="false"/>
    </style:style>
    <style:style style:name="P1551" style:family="paragraph" style:parent-style-name="Table_20_Paragraph">
      <style:paragraph-properties fo:margin-left="0.0264in" fo:margin-right="0in" fo:margin-top="0.0055in" fo:margin-bottom="0in" style:contextual-spacing="false" fo:text-align="center" style:justify-single-word="false"/>
    </style:style>
    <style:style style:name="P1552" style:family="paragraph" style:parent-style-name="Table_20_Paragraph">
      <style:paragraph-properties fo:margin-left="0.0291in" fo:margin-right="0.0201in" fo:margin-top="0.0516in" fo:margin-bottom="0in" style:contextual-spacing="false" fo:text-align="center" style:justify-single-word="false"/>
    </style:style>
    <style:style style:name="P1553" style:family="paragraph" style:parent-style-name="Table_20_Paragraph">
      <style:paragraph-properties fo:margin-left="0.0866in" fo:margin-right="0in" fo:margin-top="0.0516in" fo:margin-bottom="0in" style:contextual-spacing="false"/>
    </style:style>
    <style:style style:name="P1554" style:family="paragraph" style:parent-style-name="Table_20_Paragraph">
      <style:paragraph-properties fo:margin-left="0.1091in" fo:margin-right="0in" fo:margin-top="0.0516in" fo:margin-bottom="0in" style:contextual-spacing="false"/>
    </style:style>
    <style:style style:name="P1555" style:family="paragraph" style:parent-style-name="Table_20_Paragraph">
      <style:paragraph-properties fo:margin-left="0.0701in" fo:margin-right="0in" fo:margin-top="0.0516in" fo:margin-bottom="0in" style:contextual-spacing="false"/>
    </style:style>
    <style:style style:name="P1556" style:family="paragraph" style:parent-style-name="Table_20_Paragraph">
      <style:paragraph-properties fo:margin-left="0.1602in" fo:margin-right="0in" fo:margin-top="0.0516in" fo:margin-bottom="0in" style:contextual-spacing="false"/>
    </style:style>
    <style:style style:name="P1557" style:family="paragraph" style:parent-style-name="Table_20_Paragraph">
      <style:paragraph-properties fo:margin-left="0.0602in" fo:margin-right="0.05in" fo:margin-top="0.0083in" fo:margin-bottom="0in" style:contextual-spacing="false" fo:line-height="96%" fo:text-align="justify" style:justify-single-word="false"/>
    </style:style>
    <style:style style:name="P1558" style:family="paragraph" style:parent-style-name="Table_20_Paragraph">
      <style:text-properties style:font-name="Lato Black" fo:font-size="5.5pt" fo:font-weight="bold" style:font-size-asian="5.5pt" style:font-weight-asian="bold"/>
    </style:style>
    <style:style style:name="P1559" style:family="paragraph" style:parent-style-name="Table_20_Paragraph">
      <style:paragraph-properties fo:margin-top="0.0756in" fo:margin-bottom="0in" style:contextual-spacing="false"/>
      <style:text-properties style:font-name="Lato Black" fo:font-size="5.5pt" fo:font-weight="bold" style:font-size-asian="5.5pt" style:font-weight-asian="bold"/>
    </style:style>
    <style:style style:name="P1560" style:family="paragraph" style:parent-style-name="Table_20_Paragraph">
      <style:paragraph-properties fo:margin-left="0.1118in" fo:margin-right="0in"/>
    </style:style>
    <style:style style:name="P1561" style:family="paragraph" style:parent-style-name="Table_20_Paragraph">
      <style:paragraph-properties fo:margin-left="0.0909in" fo:margin-right="0in"/>
    </style:style>
    <style:style style:name="P1562" style:family="paragraph" style:parent-style-name="Table_20_Paragraph">
      <style:paragraph-properties fo:margin-left="0.1744in" fo:margin-right="0in"/>
    </style:style>
    <style:style style:name="P1563" style:family="paragraph" style:parent-style-name="Table_20_Paragraph">
      <style:paragraph-properties fo:margin-left="0.1547in" fo:margin-right="0in"/>
    </style:style>
    <style:style style:name="P1564" style:family="paragraph" style:parent-style-name="Table_20_Paragraph">
      <style:paragraph-properties fo:margin-left="0in" fo:margin-right="0.0327in" fo:margin-top="0.0071in" fo:margin-bottom="0in" style:contextual-spacing="false" fo:text-align="right" style:justify-single-word="false"/>
    </style:style>
    <style:style style:name="P1565" style:family="paragraph" style:parent-style-name="Table_20_Paragraph">
      <style:paragraph-properties fo:margin-left="0.1516in" fo:margin-right="0in" fo:margin-top="0.0071in" fo:margin-bottom="0in" style:contextual-spacing="false"/>
    </style:style>
    <style:style style:name="P1566" style:family="paragraph" style:parent-style-name="Table_20_Paragraph">
      <style:paragraph-properties fo:margin-left="0.0319in" fo:margin-right="0.0217in" fo:margin-top="0.0091in" fo:margin-bottom="0in" style:contextual-spacing="false" fo:text-align="center" style:justify-single-word="false"/>
    </style:style>
    <style:style style:name="P1567" style:family="paragraph" style:parent-style-name="Table_20_Paragraph">
      <style:paragraph-properties fo:margin-left="0.0146in" fo:margin-right="0in" fo:margin-top="0.0535in" fo:margin-bottom="0in" style:contextual-spacing="false" fo:text-align="center" style:justify-single-word="false"/>
    </style:style>
    <style:style style:name="P1568" style:family="paragraph" style:parent-style-name="Table_20_Paragraph">
      <style:paragraph-properties fo:margin-left="0.0866in" fo:margin-right="0in" fo:margin-top="0.0535in" fo:margin-bottom="0in" style:contextual-spacing="false"/>
    </style:style>
    <style:style style:name="P1569" style:family="paragraph" style:parent-style-name="Table_20_Paragraph">
      <style:paragraph-properties fo:margin-left="0.102in" fo:margin-right="0in" fo:margin-top="0.0535in" fo:margin-bottom="0in" style:contextual-spacing="false"/>
    </style:style>
    <style:style style:name="P1570" style:family="paragraph" style:parent-style-name="Table_20_Paragraph">
      <style:paragraph-properties fo:margin-left="0.0571in" fo:margin-right="0in" fo:margin-top="0.0535in" fo:margin-bottom="0in" style:contextual-spacing="false"/>
    </style:style>
    <style:style style:name="P1571" style:family="paragraph" style:parent-style-name="Table_20_Paragraph">
      <style:paragraph-properties fo:margin-left="0.1508in" fo:margin-right="0in" fo:margin-top="0.0535in" fo:margin-bottom="0in" style:contextual-spacing="false"/>
    </style:style>
    <style:style style:name="P1572" style:family="paragraph" style:parent-style-name="Table_20_Paragraph">
      <style:paragraph-properties fo:margin-left="0.0602in" fo:margin-right="0in" fo:margin-top="0.0083in" fo:margin-bottom="0in" style:contextual-spacing="false" fo:line-height="0.0874in" fo:text-indent="-0.0008in" style:auto-text-indent="false"/>
    </style:style>
    <style:style style:name="P1573" style:family="paragraph" style:parent-style-name="Table_20_Paragraph">
      <style:paragraph-properties fo:margin-left="0.0602in" fo:margin-right="0in" fo:margin-top="0.002in" fo:margin-bottom="0in" style:contextual-spacing="false" fo:line-height="0.0835in"/>
    </style:style>
    <style:style style:name="P1574" style:family="paragraph" style:parent-style-name="Table_20_Paragraph">
      <style:paragraph-properties fo:margin-top="0.0035in" fo:margin-bottom="0in" style:contextual-spacing="false"/>
      <style:text-properties style:font-name="Lato Black" fo:font-size="5.5pt" fo:font-weight="bold" style:font-size-asian="5.5pt" style:font-weight-asian="bold"/>
    </style:style>
    <style:style style:name="P1575" style:family="paragraph" style:parent-style-name="Table_20_Paragraph">
      <style:paragraph-properties fo:margin-left="0.1402in" fo:margin-right="0in"/>
    </style:style>
    <style:style style:name="P1576" style:family="paragraph" style:parent-style-name="Table_20_Paragraph">
      <style:paragraph-properties fo:margin-left="0.0839in" fo:margin-right="0in"/>
    </style:style>
    <style:style style:name="P1577" style:family="paragraph" style:parent-style-name="Table_20_Paragraph">
      <style:paragraph-properties fo:margin-left="0.161in" fo:margin-right="0in"/>
    </style:style>
    <style:style style:name="P1578" style:family="paragraph" style:parent-style-name="Table_20_Paragraph">
      <style:paragraph-properties fo:margin-left="0.1445in" fo:margin-right="0in"/>
    </style:style>
    <style:style style:name="P1579" style:family="paragraph" style:parent-style-name="Table_20_Paragraph">
      <style:paragraph-properties fo:margin-left="0in" fo:margin-right="0.0492in" fo:margin-top="0.0098in" fo:margin-bottom="0in" style:contextual-spacing="false" fo:line-height="0.0854in" fo:text-align="right" style:justify-single-word="false"/>
    </style:style>
    <style:style style:name="P1580" style:family="paragraph" style:parent-style-name="Table_20_Paragraph">
      <style:paragraph-properties fo:margin-left="0.0575in" fo:margin-right="0in" fo:margin-top="0.0098in" fo:margin-bottom="0in" style:contextual-spacing="false" fo:line-height="0.0854in"/>
    </style:style>
    <style:style style:name="P1581" style:family="paragraph" style:parent-style-name="Table_20_Paragraph">
      <style:paragraph-properties fo:margin-left="0.0319in" fo:margin-right="0in" fo:margin-top="0.0098in" fo:margin-bottom="0in" style:contextual-spacing="false" fo:text-align="center" style:justify-single-word="false"/>
    </style:style>
    <style:style style:name="P1582" style:family="paragraph" style:parent-style-name="Table_20_Paragraph">
      <style:paragraph-properties fo:margin-left="0.0146in" fo:margin-right="0in" fo:margin-top="0.0547in" fo:margin-bottom="0in" style:contextual-spacing="false" fo:text-align="center" style:justify-single-word="false"/>
    </style:style>
    <style:style style:name="P1583" style:family="paragraph" style:parent-style-name="Table_20_Paragraph">
      <style:paragraph-properties fo:margin-left="0.0866in" fo:margin-right="0in" fo:margin-top="0.0547in" fo:margin-bottom="0in" style:contextual-spacing="false"/>
    </style:style>
    <style:style style:name="P1584" style:family="paragraph" style:parent-style-name="Table_20_Paragraph">
      <style:paragraph-properties fo:margin-left="0.089in" fo:margin-right="0in" fo:margin-top="0.0547in" fo:margin-bottom="0in" style:contextual-spacing="false"/>
    </style:style>
    <style:style style:name="P1585" style:family="paragraph" style:parent-style-name="Table_20_Paragraph">
      <style:paragraph-properties fo:margin-left="0.0898in" fo:margin-right="0in" fo:margin-top="0.0547in" fo:margin-bottom="0in" style:contextual-spacing="false"/>
    </style:style>
    <style:style style:name="P1586" style:family="paragraph" style:parent-style-name="Table_20_Paragraph">
      <style:paragraph-properties fo:margin-left="0.1575in" fo:margin-right="0in" fo:margin-top="0.0547in" fo:margin-bottom="0in" style:contextual-spacing="false"/>
    </style:style>
    <style:style style:name="P1587" style:family="paragraph" style:parent-style-name="Table_20_Paragraph">
      <style:paragraph-properties fo:margin-left="0.0591in" fo:margin-right="0.0417in" fo:margin-top="0.0118in" fo:margin-bottom="0in" style:contextual-spacing="false" fo:line-height="96%" fo:text-align="justify" style:justify-single-word="false" fo:text-indent="-0.0028in" style:auto-text-indent="false"/>
    </style:style>
    <style:style style:name="P1588" style:family="paragraph" style:parent-style-name="Table_20_Paragraph">
      <style:paragraph-properties fo:margin-left="0.0598in" fo:margin-right="0in" fo:line-height="0.0839in" fo:text-align="justify" style:justify-single-word="false"/>
    </style:style>
    <style:style style:name="P1589" style:family="paragraph" style:parent-style-name="Table_20_Paragraph">
      <style:paragraph-properties fo:margin-top="0.0791in" fo:margin-bottom="0in" style:contextual-spacing="false"/>
      <style:text-properties style:font-name="Lato Black" fo:font-size="5.5pt" fo:font-weight="bold" style:font-size-asian="5.5pt" style:font-weight-asian="bold"/>
    </style:style>
    <style:style style:name="P1590" style:family="paragraph" style:parent-style-name="Table_20_Paragraph">
      <style:paragraph-properties fo:margin-left="0.0709in" fo:margin-right="0in"/>
    </style:style>
    <style:style style:name="P1591" style:family="paragraph" style:parent-style-name="Table_20_Paragraph">
      <style:paragraph-properties fo:margin-left="0.1965in" fo:margin-right="0in"/>
    </style:style>
    <style:style style:name="P1592" style:family="paragraph" style:parent-style-name="Table_20_Paragraph">
      <style:paragraph-properties fo:margin-left="0in" fo:margin-right="0.0457in" fo:margin-top="0.0102in" fo:margin-bottom="0in" style:contextual-spacing="false" fo:line-height="0.0846in" fo:text-align="right" style:justify-single-word="false"/>
    </style:style>
    <style:style style:name="P1593" style:family="paragraph" style:parent-style-name="Table_20_Paragraph">
      <style:paragraph-properties fo:margin-left="0.1516in" fo:margin-right="0in" fo:margin-top="0.0102in" fo:margin-bottom="0in" style:contextual-spacing="false" fo:line-height="0.0846in"/>
    </style:style>
    <style:style style:name="P1594" style:family="paragraph" style:parent-style-name="Table_20_Paragraph">
      <style:paragraph-properties fo:margin-left="0.0319in" fo:margin-right="0.0063in" fo:margin-top="0.0102in" fo:margin-bottom="0in" style:contextual-spacing="false" fo:line-height="0.0854in" fo:text-align="center" style:justify-single-word="false"/>
    </style:style>
    <style:style style:name="P1595" style:family="paragraph" style:parent-style-name="Table_20_Paragraph">
      <style:paragraph-properties fo:margin-left="0.0146in" fo:margin-right="0in" fo:margin-top="0.0571in" fo:margin-bottom="0in" style:contextual-spacing="false" fo:text-align="center" style:justify-single-word="false"/>
    </style:style>
    <style:style style:name="P1596" style:family="paragraph" style:parent-style-name="Table_20_Paragraph">
      <style:paragraph-properties fo:margin-left="0.0866in" fo:margin-right="0in" fo:margin-top="0.0571in" fo:margin-bottom="0in" style:contextual-spacing="false"/>
    </style:style>
    <style:style style:name="P1597" style:family="paragraph" style:parent-style-name="Table_20_Paragraph">
      <style:paragraph-properties fo:margin-left="0.089in" fo:margin-right="0in" fo:margin-top="0.0571in" fo:margin-bottom="0in" style:contextual-spacing="false"/>
    </style:style>
    <style:style style:name="P1598" style:family="paragraph" style:parent-style-name="Table_20_Paragraph">
      <style:paragraph-properties fo:margin-left="0.0898in" fo:margin-right="0in" fo:margin-top="0.0571in" fo:margin-bottom="0in" style:contextual-spacing="false"/>
    </style:style>
    <style:style style:name="P1599" style:family="paragraph" style:parent-style-name="Table_20_Paragraph">
      <style:paragraph-properties fo:margin-left="0.1543in" fo:margin-right="0in" fo:margin-top="0.0571in" fo:margin-bottom="0in" style:contextual-spacing="false"/>
    </style:style>
    <style:style style:name="P1600" style:family="paragraph" style:parent-style-name="Table_20_Paragraph">
      <style:paragraph-properties fo:margin-left="0.0591in" fo:margin-right="0.0425in" fo:margin-top="0.0134in" fo:margin-bottom="0in" style:contextual-spacing="false" fo:line-height="96%" fo:text-align="justify" style:justify-single-word="false" fo:text-indent="-0.0028in" style:auto-text-indent="false"/>
    </style:style>
    <style:style style:name="P1601" style:family="paragraph" style:parent-style-name="Table_20_Paragraph">
      <style:paragraph-properties fo:margin-left="0.061in" fo:margin-right="0in" fo:line-height="0.0827in"/>
    </style:style>
    <style:style style:name="P1602" style:family="paragraph" style:parent-style-name="Table_20_Paragraph">
      <style:paragraph-properties fo:margin-top="0.0374in" fo:margin-bottom="0in" style:contextual-spacing="false"/>
      <style:text-properties style:font-name="Lato Black" fo:font-size="5.5pt" fo:font-weight="bold" style:font-size-asian="5.5pt" style:font-weight-asian="bold"/>
    </style:style>
    <style:style style:name="P1603" style:family="paragraph" style:parent-style-name="Table_20_Paragraph">
      <style:paragraph-properties fo:margin-left="0.148in" fo:margin-right="0in"/>
    </style:style>
    <style:style style:name="P1604" style:family="paragraph" style:parent-style-name="Table_20_Paragraph">
      <style:paragraph-properties fo:margin-left="0in" fo:margin-right="0.0457in" fo:margin-top="0.0126in" fo:margin-bottom="0in" style:contextual-spacing="false" fo:line-height="0.0819in" fo:text-align="right" style:justify-single-word="false"/>
    </style:style>
    <style:style style:name="P1605" style:family="paragraph" style:parent-style-name="Table_20_Paragraph">
      <style:paragraph-properties fo:margin-left="0.148in" fo:margin-right="0in" fo:margin-top="0.0091in" fo:margin-bottom="0in" style:contextual-spacing="false" fo:line-height="0.0854in"/>
    </style:style>
    <style:style style:name="P1606" style:family="paragraph" style:parent-style-name="Table_20_Paragraph">
      <style:paragraph-properties fo:margin-left="0.0319in" fo:margin-right="0.0063in" fo:margin-top="0.0102in" fo:margin-bottom="0in" style:contextual-spacing="false" fo:text-align="center" style:justify-single-word="false"/>
    </style:style>
    <style:style style:name="P1607" style:family="paragraph" style:parent-style-name="Table_20_Paragraph">
      <style:paragraph-properties fo:margin-left="0.0146in" fo:margin-right="0in" fo:margin-top="0.0118in" fo:margin-bottom="0in" style:contextual-spacing="false" fo:line-height="0.0854in" fo:text-align="center" style:justify-single-word="false"/>
    </style:style>
    <style:style style:name="P1608" style:family="paragraph" style:parent-style-name="Table_20_Paragraph">
      <style:paragraph-properties fo:margin-left="0.0866in" fo:margin-right="0in" fo:margin-top="0.0118in" fo:margin-bottom="0in" style:contextual-spacing="false" fo:line-height="0.0854in"/>
    </style:style>
    <style:style style:name="P1609" style:family="paragraph" style:parent-style-name="Table_20_Paragraph">
      <style:paragraph-properties fo:margin-left="0.089in" fo:margin-right="0in" fo:margin-top="0.0118in" fo:margin-bottom="0in" style:contextual-spacing="false" fo:line-height="0.0854in"/>
    </style:style>
    <style:style style:name="P1610" style:family="paragraph" style:parent-style-name="Table_20_Paragraph">
      <style:paragraph-properties fo:margin-left="0.0862in" fo:margin-right="0in" fo:margin-top="0.0118in" fo:margin-bottom="0in" style:contextual-spacing="false" fo:line-height="0.0854in"/>
    </style:style>
    <style:style style:name="P1611" style:family="paragraph" style:parent-style-name="Table_20_Paragraph">
      <style:paragraph-properties fo:margin-left="0.1543in" fo:margin-right="0in" fo:margin-top="0.0118in" fo:margin-bottom="0in" style:contextual-spacing="false" fo:line-height="0.0854in"/>
    </style:style>
    <style:style style:name="P1612" style:family="paragraph" style:parent-style-name="Table_20_Paragraph">
      <style:paragraph-properties fo:margin-left="0.0598in" fo:margin-right="0.0472in" fo:margin-top="0.0161in" fo:margin-bottom="0in" style:contextual-spacing="false" fo:line-height="96%" fo:text-align="justify" style:justify-single-word="false" fo:text-indent="-0.0035in" style:auto-text-indent="false"/>
    </style:style>
    <style:style style:name="P1613" style:family="paragraph" style:parent-style-name="Table_20_Paragraph">
      <style:paragraph-properties fo:margin-left="0.0598in" fo:margin-right="0in" fo:line-height="0.0799in" fo:text-align="justify" style:justify-single-word="false"/>
    </style:style>
    <style:style style:name="P1614" style:family="paragraph" style:parent-style-name="Table_20_Paragraph">
      <style:paragraph-properties fo:margin-top="0.0882in" fo:margin-bottom="0in" style:contextual-spacing="false"/>
      <style:text-properties style:font-name="Lato Black" fo:font-size="5.5pt" fo:font-weight="bold" style:font-size-asian="5.5pt" style:font-weight-asian="bold"/>
    </style:style>
    <style:style style:name="P1615" style:family="paragraph" style:parent-style-name="Table_20_Paragraph">
      <style:paragraph-properties fo:margin-left="0.1264in" fo:margin-right="0in" fo:margin-top="0.0008in" fo:margin-bottom="0in" style:contextual-spacing="false"/>
    </style:style>
    <style:style style:name="P1616" style:family="paragraph" style:parent-style-name="Table_20_Paragraph">
      <style:paragraph-properties fo:margin-left="0.1402in" fo:margin-right="0in" fo:margin-top="0.0008in" fo:margin-bottom="0in" style:contextual-spacing="false"/>
    </style:style>
    <style:style style:name="P1617" style:family="paragraph" style:parent-style-name="Table_20_Paragraph">
      <style:paragraph-properties fo:margin-left="0.0673in" fo:margin-right="0in" fo:margin-top="0.0008in" fo:margin-bottom="0in" style:contextual-spacing="false"/>
    </style:style>
    <style:style style:name="P1618" style:family="paragraph" style:parent-style-name="Table_20_Paragraph">
      <style:paragraph-properties fo:margin-left="0.1902in" fo:margin-right="0in" fo:margin-top="0.0008in" fo:margin-bottom="0in" style:contextual-spacing="false"/>
    </style:style>
    <style:style style:name="P1619" style:family="paragraph" style:parent-style-name="Table_20_Paragraph">
      <style:paragraph-properties fo:margin-left="0.148in" fo:margin-right="0in" fo:margin-top="0.0008in" fo:margin-bottom="0in" style:contextual-spacing="false"/>
    </style:style>
    <style:style style:name="P1620" style:family="paragraph" style:parent-style-name="Table_20_Paragraph">
      <style:paragraph-properties fo:margin-left="0in" fo:margin-right="0.0492in" fo:margin-top="0.0134in" fo:margin-bottom="0in" style:contextual-spacing="false" fo:line-height="0.0819in" fo:text-align="right" style:justify-single-word="false"/>
    </style:style>
    <style:style style:name="P1621" style:family="paragraph" style:parent-style-name="Table_20_Paragraph">
      <style:paragraph-properties fo:margin-left="0.1445in" fo:margin-right="0in" fo:margin-top="0.0134in" fo:margin-bottom="0in" style:contextual-spacing="false" fo:line-height="0.0819in"/>
    </style:style>
    <style:style style:name="P1622" style:family="paragraph" style:parent-style-name="Table_20_Paragraph">
      <style:paragraph-properties fo:margin-left="0.0319in" fo:margin-right="0.0063in" fo:margin-top="0.0134in" fo:margin-bottom="0in" style:contextual-spacing="false" fo:text-align="center" style:justify-single-word="false"/>
    </style:style>
    <style:style style:name="P1623" style:family="paragraph" style:parent-style-name="Table_20_Paragraph">
      <style:paragraph-properties fo:margin-left="0.0173in" fo:margin-right="0in" fo:margin-top="0.0138in" fo:margin-bottom="0in" style:contextual-spacing="false" fo:line-height="0.0819in" fo:text-align="center" style:justify-single-word="false"/>
    </style:style>
    <style:style style:name="P1624" style:family="paragraph" style:parent-style-name="Table_20_Paragraph">
      <style:paragraph-properties fo:margin-left="0.0626in" fo:margin-right="0in" fo:margin-top="0.0138in" fo:margin-bottom="0in" style:contextual-spacing="false" fo:line-height="0.0819in"/>
    </style:style>
    <style:style style:name="P1625" style:family="paragraph" style:parent-style-name="Table_20_Paragraph">
      <style:paragraph-properties fo:margin-left="0.0717in" fo:margin-right="0in" fo:margin-top="0.0138in" fo:margin-bottom="0in" style:contextual-spacing="false" fo:line-height="0.0819in"/>
    </style:style>
    <style:style style:name="P1626" style:family="paragraph" style:parent-style-name="Table_20_Paragraph">
      <style:paragraph-properties fo:margin-left="0.0953in" fo:margin-right="0in" fo:margin-top="0.0138in" fo:margin-bottom="0in" style:contextual-spacing="false" fo:line-height="0.0819in"/>
    </style:style>
    <style:style style:name="P1627" style:family="paragraph" style:parent-style-name="Table_20_Paragraph">
      <style:paragraph-properties fo:margin-left="0.0701in" fo:margin-right="0in" fo:margin-top="0.0138in" fo:margin-bottom="0in" style:contextual-spacing="false" fo:line-height="0.0819in"/>
    </style:style>
    <style:style style:name="P1628" style:family="paragraph" style:parent-style-name="Table_20_Paragraph">
      <style:paragraph-properties fo:margin-left="0.0402in" fo:margin-right="0.0201in" fo:margin-top="0.0138in" fo:margin-bottom="0in" style:contextual-spacing="false" fo:line-height="0.0819in" fo:text-align="center" style:justify-single-word="false"/>
    </style:style>
    <style:style style:name="P1629" style:family="paragraph" style:parent-style-name="Table_20_Paragraph">
      <style:paragraph-properties fo:margin-left="0.0583in" fo:margin-right="0.039in" fo:margin-top="0.0598in" fo:margin-bottom="0in" style:contextual-spacing="false" fo:line-height="96%" fo:text-align="justify" style:justify-single-word="false" fo:text-indent="-0.002in" style:auto-text-indent="false"/>
    </style:style>
    <style:style style:name="P1630" style:family="paragraph" style:parent-style-name="Table_20_Paragraph">
      <style:paragraph-properties fo:margin-top="0.0402in" fo:margin-bottom="0in" style:contextual-spacing="false"/>
      <style:text-properties style:font-name="Lato Black" fo:font-size="5.5pt" fo:font-weight="bold" style:font-size-asian="5.5pt" style:font-weight-asian="bold"/>
    </style:style>
    <style:style style:name="P1631" style:family="paragraph" style:parent-style-name="Table_20_Paragraph">
      <style:paragraph-properties fo:margin-left="0.1028in" fo:margin-right="0in"/>
    </style:style>
    <style:style style:name="P1632" style:family="paragraph" style:parent-style-name="Table_20_Paragraph">
      <style:paragraph-properties fo:margin-left="0.0957in" fo:margin-right="0in"/>
    </style:style>
    <style:style style:name="P1633" style:family="paragraph" style:parent-style-name="Table_20_Paragraph">
      <style:paragraph-properties fo:margin-left="0.0772in" fo:margin-right="0in"/>
    </style:style>
    <style:style style:name="P1634" style:family="paragraph" style:parent-style-name="Table_20_Paragraph">
      <style:paragraph-properties fo:margin-top="0.0366in" fo:margin-bottom="0in" style:contextual-spacing="false"/>
      <style:text-properties style:font-name="Lato Black" fo:font-size="5.5pt" fo:font-weight="bold" style:font-size-asian="5.5pt" style:font-weight-asian="bold"/>
    </style:style>
    <style:style style:name="P1635" style:family="paragraph" style:parent-style-name="Table_20_Paragraph">
      <style:paragraph-properties fo:margin-left="0.0402in" fo:margin-right="0.0083in" fo:margin-top="0.0008in" fo:margin-bottom="0in" style:contextual-spacing="false" fo:text-align="center" style:justify-single-word="false"/>
    </style:style>
    <style:style style:name="P1636" style:family="paragraph" style:parent-style-name="Table_20_Paragraph">
      <style:paragraph-properties fo:margin-left="0in" fo:margin-right="0.0409in" fo:margin-top="0.0138in" fo:margin-bottom="0in" style:contextual-spacing="false" fo:line-height="0.0811in" fo:text-align="right" style:justify-single-word="false"/>
    </style:style>
    <style:style style:name="P1637" style:family="paragraph" style:parent-style-name="Table_20_Paragraph">
      <style:paragraph-properties fo:margin-left="0.0402in" fo:margin-right="0.0083in" fo:margin-top="0.0138in" fo:margin-bottom="0in" style:contextual-spacing="false" fo:line-height="0.0811in" fo:text-align="center" style:justify-single-word="false"/>
    </style:style>
    <style:style style:name="P1638" style:family="paragraph" style:parent-style-name="Table_20_Paragraph">
      <style:paragraph-properties fo:margin-left="0.0319in" fo:margin-right="0.0063in" fo:margin-top="0.0138in" fo:margin-bottom="0in" style:contextual-spacing="false" fo:line-height="0.0819in" fo:text-align="center" style:justify-single-word="false"/>
    </style:style>
    <style:style style:name="P1639" style:family="paragraph" style:parent-style-name="Table_20_Paragraph">
      <style:paragraph-properties fo:margin-left="0.0146in" fo:margin-right="0in" fo:margin-top="0.0602in" fo:margin-bottom="0in" style:contextual-spacing="false" fo:text-align="center" style:justify-single-word="false"/>
    </style:style>
    <style:style style:name="P1640" style:family="paragraph" style:parent-style-name="Table_20_Paragraph">
      <style:paragraph-properties fo:margin-left="0.0835in" fo:margin-right="0in" fo:margin-top="0.0602in" fo:margin-bottom="0in" style:contextual-spacing="false"/>
    </style:style>
    <style:style style:name="P1641" style:family="paragraph" style:parent-style-name="Table_20_Paragraph">
      <style:paragraph-properties fo:margin-left="0.089in" fo:margin-right="0in" fo:margin-top="0.0602in" fo:margin-bottom="0in" style:contextual-spacing="false"/>
    </style:style>
    <style:style style:name="P1642" style:family="paragraph" style:parent-style-name="Table_20_Paragraph">
      <style:paragraph-properties fo:margin-left="0.0862in" fo:margin-right="0in" fo:margin-top="0.0602in" fo:margin-bottom="0in" style:contextual-spacing="false"/>
    </style:style>
    <style:style style:name="P1643" style:family="paragraph" style:parent-style-name="Table_20_Paragraph">
      <style:paragraph-properties fo:margin-left="0.1543in" fo:margin-right="0in" fo:margin-top="0.0602in" fo:margin-bottom="0in" style:contextual-spacing="false"/>
    </style:style>
    <style:style style:name="P1644" style:family="paragraph" style:parent-style-name="Text_20_body" style:master-page-name="Converted48">
      <style:paragraph-properties style:page-number="auto"/>
      <style:text-properties style:font-name="Lato Black" fo:font-size="10pt" fo:font-weight="bold" style:font-size-asian="10pt" style:font-weight-asian="bold"/>
    </style:style>
    <style:style style:name="P1645" style:family="paragraph" style:parent-style-name="Text_20_body">
      <style:paragraph-properties fo:margin-top="0.0319in" fo:margin-bottom="0in" style:contextual-spacing="false"/>
      <style:text-properties style:font-name="Lato Black" fo:font-size="10pt" fo:font-weight="bold" style:font-size-asian="10pt" style:font-weight-asian="bold"/>
    </style:style>
    <style:style style:name="P1646" style:family="paragraph" style:parent-style-name="Table_20_Paragraph">
      <style:paragraph-properties fo:margin-left="0.0575in" fo:margin-right="0.0402in" fo:margin-top="0.0063in" fo:margin-bottom="0in" style:contextual-spacing="false" fo:line-height="96%" fo:text-align="justify" style:justify-single-word="false"/>
    </style:style>
    <style:style style:name="P1647" style:family="paragraph" style:parent-style-name="Table_20_Paragraph">
      <style:text-properties style:font-name="Lato Black" fo:font-size="5pt" fo:font-weight="bold" style:font-size-asian="5pt" style:font-weight-asian="bold"/>
    </style:style>
    <style:style style:name="P1648" style:family="paragraph" style:parent-style-name="Table_20_Paragraph">
      <style:paragraph-properties fo:margin-top="0.0571in" fo:margin-bottom="0in" style:contextual-spacing="false"/>
      <style:text-properties style:font-name="Lato Black" fo:font-size="5pt" fo:font-weight="bold" style:font-size-asian="5pt" style:font-weight-asian="bold"/>
    </style:style>
    <style:style style:name="P1649" style:family="paragraph" style:parent-style-name="Table_20_Paragraph">
      <style:paragraph-properties fo:margin-left="0.0264in" fo:margin-right="0in" fo:text-align="center" style:justify-single-word="false"/>
    </style:style>
    <style:style style:name="P1650" style:family="paragraph" style:parent-style-name="Table_20_Paragraph">
      <style:paragraph-properties fo:margin-top="0.0339in" fo:margin-bottom="0in" style:contextual-spacing="false"/>
      <style:text-properties style:font-name="Lato Black" fo:font-size="5.5pt" fo:font-weight="bold" style:font-size-asian="5.5pt" style:font-weight-asian="bold"/>
    </style:style>
    <style:style style:name="P1651" style:family="paragraph" style:parent-style-name="Table_20_Paragraph">
      <style:paragraph-properties fo:margin-left="0.1126in" fo:margin-right="0in"/>
    </style:style>
    <style:style style:name="P1652" style:family="paragraph" style:parent-style-name="Table_20_Paragraph">
      <style:paragraph-properties fo:margin-left="0.1917in" fo:margin-right="0in"/>
    </style:style>
    <style:style style:name="P1653" style:family="paragraph" style:parent-style-name="Table_20_Paragraph">
      <style:paragraph-properties fo:margin-left="0.0409in" fo:margin-right="0.0102in" fo:text-align="center" style:justify-single-word="false"/>
    </style:style>
    <style:style style:name="P1654" style:family="paragraph" style:parent-style-name="Table_20_Paragraph">
      <style:paragraph-properties fo:margin-left="0in" fo:margin-right="0.0429in" fo:margin-top="0.0071in" fo:margin-bottom="0in" style:contextual-spacing="false" fo:text-align="right" style:justify-single-word="false"/>
    </style:style>
    <style:style style:name="P1655" style:family="paragraph" style:parent-style-name="Table_20_Paragraph">
      <style:paragraph-properties fo:margin-left="0.0409in" fo:margin-right="0.0138in" fo:margin-top="0.0071in" fo:margin-bottom="0in" style:contextual-spacing="false" fo:text-align="center" style:justify-single-word="false"/>
    </style:style>
    <style:style style:name="P1656" style:family="paragraph" style:parent-style-name="Table_20_Paragraph">
      <style:paragraph-properties fo:margin-left="0.0283in" fo:margin-right="0.0209in" fo:margin-top="0.0055in" fo:margin-bottom="0in" style:contextual-spacing="false" fo:text-align="center" style:justify-single-word="false"/>
    </style:style>
    <style:style style:name="P1657" style:family="paragraph" style:parent-style-name="Table_20_Paragraph">
      <style:paragraph-properties fo:margin-left="0.0173in" fo:margin-right="0in" fo:margin-top="0.0508in" fo:margin-bottom="0in" style:contextual-spacing="false" fo:text-align="center" style:justify-single-word="false"/>
    </style:style>
    <style:style style:name="P1658" style:family="paragraph" style:parent-style-name="Table_20_Paragraph">
      <style:paragraph-properties fo:margin-left="0.0264in" fo:margin-right="0.0063in" fo:margin-top="0.0508in" fo:margin-bottom="0in" style:contextual-spacing="false" fo:text-align="center" style:justify-single-word="false"/>
    </style:style>
    <style:style style:name="P1659" style:family="paragraph" style:parent-style-name="Table_20_Paragraph">
      <style:paragraph-properties fo:margin-left="0.0874in" fo:margin-right="0in" fo:margin-top="0.0508in" fo:margin-bottom="0in" style:contextual-spacing="false"/>
    </style:style>
    <style:style style:name="P1660" style:family="paragraph" style:parent-style-name="Table_20_Paragraph">
      <style:paragraph-properties fo:margin-left="0.0063in" fo:margin-right="0.0035in" fo:margin-top="0.0508in" fo:margin-bottom="0in" style:contextual-spacing="false" fo:text-align="center" style:justify-single-word="false"/>
    </style:style>
    <style:style style:name="P1661" style:family="paragraph" style:parent-style-name="Table_20_Paragraph">
      <style:paragraph-properties fo:margin-left="0.0839in" fo:margin-right="0in" fo:margin-top="0.0508in" fo:margin-bottom="0in" style:contextual-spacing="false"/>
    </style:style>
    <style:style style:name="P1662" style:family="paragraph" style:parent-style-name="Table_20_Paragraph">
      <style:paragraph-properties fo:margin-left="0.0409in" fo:margin-right="0.0437in" fo:margin-top="0.0508in" fo:margin-bottom="0in" style:contextual-spacing="false" fo:text-align="center" style:justify-single-word="false"/>
    </style:style>
    <style:style style:name="P1663" style:family="paragraph" style:parent-style-name="Table_20_Paragraph">
      <style:paragraph-properties fo:margin-left="0.0575in" fo:margin-right="0.0398in" fo:margin-top="0.0083in" fo:margin-bottom="0in" style:contextual-spacing="false" fo:line-height="96%" fo:text-align="justify" style:justify-single-word="false"/>
    </style:style>
    <style:style style:name="P1664" style:family="paragraph" style:parent-style-name="Table_20_Paragraph">
      <style:paragraph-properties fo:margin-left="0.0264in" fo:margin-right="0.002in" fo:text-align="center" style:justify-single-word="false"/>
    </style:style>
    <style:style style:name="P1665" style:family="paragraph" style:parent-style-name="Table_20_Paragraph">
      <style:paragraph-properties fo:margin-top="0.072in" fo:margin-bottom="0in" style:contextual-spacing="false"/>
      <style:text-properties style:font-name="Lato Black" fo:font-size="5.5pt" fo:font-weight="bold" style:font-size-asian="5.5pt" style:font-weight-asian="bold"/>
    </style:style>
    <style:style style:name="P1666" style:family="paragraph" style:parent-style-name="Table_20_Paragraph">
      <style:paragraph-properties fo:margin-left="0.0016in" fo:margin-right="0in" fo:text-align="center" style:justify-single-word="false"/>
    </style:style>
    <style:style style:name="P1667" style:family="paragraph" style:parent-style-name="Table_20_Paragraph">
      <style:paragraph-properties fo:margin-left="0.1882in" fo:margin-right="0in"/>
    </style:style>
    <style:style style:name="P1668" style:family="paragraph" style:parent-style-name="Table_20_Paragraph">
      <style:paragraph-properties fo:margin-left="0.0409in" fo:margin-right="0.0236in" fo:text-align="center" style:justify-single-word="false"/>
    </style:style>
    <style:style style:name="P1669" style:family="paragraph" style:parent-style-name="Table_20_Paragraph">
      <style:paragraph-properties fo:margin-left="0in" fo:margin-right="0.0472in" fo:margin-top="0.0075in" fo:margin-bottom="0in" style:contextual-spacing="false" fo:text-align="right" style:justify-single-word="false"/>
    </style:style>
    <style:style style:name="P1670" style:family="paragraph" style:parent-style-name="Table_20_Paragraph">
      <style:paragraph-properties fo:margin-left="0.0409in" fo:margin-right="0.0236in" fo:margin-top="0.0075in" fo:margin-bottom="0in" style:contextual-spacing="false" fo:text-align="center" style:justify-single-word="false"/>
    </style:style>
    <style:style style:name="P1671" style:family="paragraph" style:parent-style-name="Table_20_Paragraph">
      <style:paragraph-properties fo:margin-left="0.0283in" fo:margin-right="0.0063in" fo:margin-top="0.0075in" fo:margin-bottom="0in" style:contextual-spacing="false" fo:text-align="center" style:justify-single-word="false"/>
    </style:style>
    <style:style style:name="P1672" style:family="paragraph" style:parent-style-name="Table_20_Paragraph">
      <style:paragraph-properties fo:margin-left="0.0189in" fo:margin-right="0.0071in" fo:margin-top="0.052in" fo:margin-bottom="0in" style:contextual-spacing="false" fo:text-align="center" style:justify-single-word="false"/>
    </style:style>
    <style:style style:name="P1673" style:family="paragraph" style:parent-style-name="Table_20_Paragraph">
      <style:paragraph-properties fo:margin-left="0.1528in" fo:margin-right="0in" fo:margin-top="0.052in" fo:margin-bottom="0in" style:contextual-spacing="false"/>
    </style:style>
    <style:style style:name="P1674" style:family="paragraph" style:parent-style-name="Table_20_Paragraph">
      <style:paragraph-properties fo:margin-left="0.048in" fo:margin-right="0in" fo:margin-top="0.052in" fo:margin-bottom="0in" style:contextual-spacing="false" fo:text-align="center" style:justify-single-word="false"/>
    </style:style>
    <style:style style:name="P1675" style:family="paragraph" style:parent-style-name="Table_20_Paragraph">
      <style:paragraph-properties fo:margin-left="0.0307in" fo:margin-right="0.0035in" fo:margin-top="0.052in" fo:margin-bottom="0in" style:contextual-spacing="false" fo:text-align="center" style:justify-single-word="false"/>
    </style:style>
    <style:style style:name="P1676" style:family="paragraph" style:parent-style-name="Table_20_Paragraph">
      <style:paragraph-properties fo:margin-left="0.0409in" fo:margin-right="0.0291in" fo:margin-top="0.052in" fo:margin-bottom="0in" style:contextual-spacing="false" fo:text-align="center" style:justify-single-word="false"/>
    </style:style>
    <style:style style:name="P1677" style:family="paragraph" style:parent-style-name="Table_20_Paragraph">
      <style:paragraph-properties fo:margin-left="0.0575in" fo:margin-right="0.0366in" fo:margin-top="0.0102in" fo:margin-bottom="0in" style:contextual-spacing="false" fo:line-height="96%" fo:text-align="justify" style:justify-single-word="false" fo:text-indent="0.002in" style:auto-text-indent="false"/>
    </style:style>
    <style:style style:name="P1678" style:family="paragraph" style:parent-style-name="Table_20_Paragraph">
      <style:paragraph-properties fo:margin-top="0.061in" fo:margin-bottom="0in" style:contextual-spacing="false"/>
      <style:text-properties style:font-name="Lato Black" fo:font-size="5.5pt" fo:font-weight="bold" style:font-size-asian="5.5pt" style:font-weight-asian="bold"/>
    </style:style>
    <style:style style:name="P1679" style:family="paragraph" style:parent-style-name="Table_20_Paragraph">
      <style:paragraph-properties fo:margin-left="0.0764in" fo:margin-right="0in"/>
    </style:style>
    <style:style style:name="P1680" style:family="paragraph" style:parent-style-name="Table_20_Paragraph">
      <style:paragraph-properties fo:margin-left="0.048in" fo:margin-right="0.0008in" fo:text-align="center" style:justify-single-word="false"/>
    </style:style>
    <style:style style:name="P1681" style:family="paragraph" style:parent-style-name="Table_20_Paragraph">
      <style:paragraph-properties fo:margin-left="0.0854in" fo:margin-right="0in"/>
    </style:style>
    <style:style style:name="P1682" style:family="paragraph" style:parent-style-name="Table_20_Paragraph">
      <style:paragraph-properties fo:margin-left="0.0409in" fo:margin-right="0.0154in" fo:text-align="center" style:justify-single-word="false"/>
    </style:style>
    <style:style style:name="P1683" style:family="paragraph" style:parent-style-name="Table_20_Paragraph">
      <style:paragraph-properties fo:margin-left="0in" fo:margin-right="0.0429in" fo:margin-top="0.0098in" fo:margin-bottom="0in" style:contextual-spacing="false" fo:text-align="right" style:justify-single-word="false"/>
    </style:style>
    <style:style style:name="P1684" style:family="paragraph" style:parent-style-name="Table_20_Paragraph">
      <style:paragraph-properties fo:margin-left="0.0409in" fo:margin-right="0.0134in" fo:margin-top="0.0098in" fo:margin-bottom="0in" style:contextual-spacing="false" fo:text-align="center" style:justify-single-word="false"/>
    </style:style>
    <style:style style:name="P1685" style:family="paragraph" style:parent-style-name="Table_20_Paragraph">
      <style:paragraph-properties fo:margin-left="0.0283in" fo:margin-right="0.0063in" fo:margin-top="0.0091in" fo:margin-bottom="0in" style:contextual-spacing="false" fo:text-align="center" style:justify-single-word="false"/>
    </style:style>
    <style:style style:name="P1686" style:family="paragraph" style:parent-style-name="Table_20_Paragraph">
      <style:paragraph-properties fo:margin-left="0.0189in" fo:margin-right="0in" fo:margin-top="0.0091in" fo:margin-bottom="0in" style:contextual-spacing="false" fo:text-align="center" style:justify-single-word="false"/>
    </style:style>
    <style:style style:name="P1687" style:family="paragraph" style:parent-style-name="Table_20_Paragraph">
      <style:paragraph-properties fo:margin-left="0.1457in" fo:margin-right="0in" fo:margin-top="0.0091in" fo:margin-bottom="0in" style:contextual-spacing="false"/>
    </style:style>
    <style:style style:name="P1688" style:family="paragraph" style:parent-style-name="Table_20_Paragraph">
      <style:paragraph-properties fo:margin-left="0.048in" fo:margin-right="0.0071in" fo:margin-top="0.0091in" fo:margin-bottom="0in" style:contextual-spacing="false" fo:text-align="center" style:justify-single-word="false"/>
    </style:style>
    <style:style style:name="P1689" style:family="paragraph" style:parent-style-name="Table_20_Paragraph">
      <style:paragraph-properties fo:margin-left="0.1071in" fo:margin-right="0in" fo:margin-top="0.0091in" fo:margin-bottom="0in" style:contextual-spacing="false"/>
    </style:style>
    <style:style style:name="P1690" style:family="paragraph" style:parent-style-name="Table_20_Paragraph">
      <style:paragraph-properties fo:margin-left="0.0307in" fo:margin-right="0.0043in" fo:margin-top="0.0091in" fo:margin-bottom="0in" style:contextual-spacing="false" fo:text-align="center" style:justify-single-word="false"/>
    </style:style>
    <style:style style:name="P1691" style:family="paragraph" style:parent-style-name="Table_20_Paragraph">
      <style:paragraph-properties fo:margin-left="0.0409in" fo:margin-right="0.0327in" fo:margin-top="0.0091in" fo:margin-bottom="0in" style:contextual-spacing="false" fo:text-align="center" style:justify-single-word="false"/>
    </style:style>
    <style:style style:name="P1692" style:family="paragraph" style:parent-style-name="Table_20_Paragraph">
      <style:paragraph-properties fo:margin-left="0.0575in" fo:margin-right="0.0354in" fo:margin-top="0.011in" fo:margin-bottom="0in" style:contextual-spacing="false" fo:line-height="96%" fo:text-align="justify" style:justify-single-word="false"/>
    </style:style>
    <style:style style:name="P1693" style:family="paragraph" style:parent-style-name="Table_20_Paragraph">
      <style:paragraph-properties fo:margin-left="0.0575in" fo:margin-right="0in" fo:line-height="0.0839in" fo:text-align="justify" style:justify-single-word="false"/>
    </style:style>
    <style:style style:name="P1694" style:family="paragraph" style:parent-style-name="Table_20_Paragraph">
      <style:paragraph-properties fo:margin-top="0.0181in" fo:margin-bottom="0in" style:contextual-spacing="false"/>
      <style:text-properties style:font-name="Lato Black" fo:font-size="5pt" fo:font-weight="bold" style:font-size-asian="5pt" style:font-weight-asian="bold"/>
    </style:style>
    <style:style style:name="P1695" style:family="paragraph" style:parent-style-name="Table_20_Paragraph">
      <style:paragraph-properties fo:margin-left="0.0299in" fo:margin-right="0in" fo:text-align="center" style:justify-single-word="false"/>
    </style:style>
    <style:style style:name="P1696" style:family="paragraph" style:parent-style-name="Table_20_Paragraph">
      <style:paragraph-properties fo:margin-top="0.0835in" fo:margin-bottom="0in" style:contextual-spacing="false"/>
      <style:text-properties style:font-name="Lato Black" fo:font-size="5.5pt" fo:font-weight="bold" style:font-size-asian="5.5pt" style:font-weight-asian="bold"/>
    </style:style>
    <style:style style:name="P1697" style:family="paragraph" style:parent-style-name="Table_20_Paragraph">
      <style:paragraph-properties fo:margin-left="0.048in" fo:margin-right="0.0063in" fo:text-align="center" style:justify-single-word="false"/>
    </style:style>
    <style:style style:name="P1698" style:family="paragraph" style:parent-style-name="Table_20_Paragraph">
      <style:paragraph-properties fo:margin-left="0.089in" fo:margin-right="0in"/>
    </style:style>
    <style:style style:name="P1699" style:family="paragraph" style:parent-style-name="Table_20_Paragraph">
      <style:paragraph-properties fo:margin-left="0.0307in" fo:margin-right="0in" fo:text-align="center" style:justify-single-word="false"/>
    </style:style>
    <style:style style:name="P1700" style:family="paragraph" style:parent-style-name="Table_20_Paragraph">
      <style:paragraph-properties fo:margin-left="0.0409in" fo:margin-right="0.0134in" fo:text-align="center" style:justify-single-word="false"/>
    </style:style>
    <style:style style:name="P1701" style:family="paragraph" style:parent-style-name="Table_20_Paragraph">
      <style:paragraph-properties fo:margin-left="0in" fo:margin-right="0.0437in" fo:margin-top="0.0083in" fo:margin-bottom="0in" style:contextual-spacing="false" fo:text-align="right" style:justify-single-word="false"/>
    </style:style>
    <style:style style:name="P1702" style:family="paragraph" style:parent-style-name="Table_20_Paragraph">
      <style:paragraph-properties fo:margin-left="0.0409in" fo:margin-right="0.0134in" fo:margin-top="0.0083in" fo:margin-bottom="0in" style:contextual-spacing="false" fo:text-align="center" style:justify-single-word="false"/>
    </style:style>
    <style:style style:name="P1703" style:family="paragraph" style:parent-style-name="Table_20_Paragraph">
      <style:paragraph-properties fo:margin-left="0.0283in" fo:margin-right="0.0063in" fo:margin-top="0.0118in" fo:margin-bottom="0in" style:contextual-spacing="false" fo:text-align="center" style:justify-single-word="false"/>
    </style:style>
    <style:style style:name="P1704" style:family="paragraph" style:parent-style-name="Table_20_Paragraph">
      <style:paragraph-properties fo:margin-left="0.0189in" fo:margin-right="0.0071in" fo:margin-top="0.0563in" fo:margin-bottom="0in" style:contextual-spacing="false" fo:text-align="center" style:justify-single-word="false"/>
    </style:style>
    <style:style style:name="P1705" style:family="paragraph" style:parent-style-name="Table_20_Paragraph">
      <style:paragraph-properties fo:margin-left="0.1429in" fo:margin-right="0in" fo:margin-top="0.0528in" fo:margin-bottom="0in" style:contextual-spacing="false"/>
    </style:style>
    <style:style style:name="P1706" style:family="paragraph" style:parent-style-name="Table_20_Paragraph">
      <style:paragraph-properties fo:margin-left="0.048in" fo:margin-right="0.0165in" fo:margin-top="0.0528in" fo:margin-bottom="0in" style:contextual-spacing="false" fo:text-align="center" style:justify-single-word="false"/>
    </style:style>
    <style:style style:name="P1707" style:family="paragraph" style:parent-style-name="Table_20_Paragraph">
      <style:paragraph-properties fo:margin-left="0.1035in" fo:margin-right="0in" fo:margin-top="0.0528in" fo:margin-bottom="0in" style:contextual-spacing="false"/>
    </style:style>
    <style:style style:name="P1708" style:family="paragraph" style:parent-style-name="Table_20_Paragraph">
      <style:paragraph-properties fo:margin-left="0.0307in" fo:margin-right="0.0047in" fo:margin-top="0.0528in" fo:margin-bottom="0in" style:contextual-spacing="false" fo:text-align="center" style:justify-single-word="false"/>
    </style:style>
    <style:style style:name="P1709" style:family="paragraph" style:parent-style-name="Table_20_Paragraph">
      <style:paragraph-properties fo:margin-left="0.0409in" fo:margin-right="0.0327in" fo:margin-top="0.0528in" fo:margin-bottom="0in" style:contextual-spacing="false" fo:text-align="center" style:justify-single-word="false"/>
    </style:style>
    <style:style style:name="P1710" style:family="paragraph" style:parent-style-name="Table_20_Paragraph">
      <style:paragraph-properties fo:margin-left="0.0575in" fo:margin-right="0.0398in" fo:margin-top="0.0146in" fo:margin-bottom="0in" style:contextual-spacing="false" fo:line-height="96%" fo:text-align="justify" style:justify-single-word="false"/>
    </style:style>
    <style:style style:name="P1711" style:family="paragraph" style:parent-style-name="Table_20_Paragraph">
      <style:paragraph-properties fo:margin-left="0.0618in" fo:margin-right="0in" fo:line-height="0.0799in" fo:text-align="justify" style:justify-single-word="false"/>
    </style:style>
    <style:style style:name="P1712" style:family="paragraph" style:parent-style-name="Table_20_Paragraph">
      <style:paragraph-properties fo:margin-top="0.0217in" fo:margin-bottom="0in" style:contextual-spacing="false"/>
      <style:text-properties style:font-name="Lato Black" fo:font-size="5pt" fo:font-weight="bold" style:font-size-asian="5pt" style:font-weight-asian="bold"/>
    </style:style>
    <style:style style:name="P1713" style:family="paragraph" style:parent-style-name="Table_20_Paragraph">
      <style:paragraph-properties fo:margin-left="0.0299in" fo:margin-right="0.0028in" fo:text-align="center" style:justify-single-word="false"/>
    </style:style>
    <style:style style:name="P1714" style:family="paragraph" style:parent-style-name="Table_20_Paragraph">
      <style:paragraph-properties fo:margin-top="0.0783in" fo:margin-bottom="0in" style:contextual-spacing="false"/>
      <style:text-properties style:font-name="Lato Black" fo:font-size="5.5pt" fo:font-weight="bold" style:font-size-asian="5.5pt" style:font-weight-asian="bold"/>
    </style:style>
    <style:style style:name="P1715" style:family="paragraph" style:parent-style-name="Table_20_Paragraph">
      <style:paragraph-properties fo:margin-left="0.048in" fo:margin-right="0.0154in" fo:text-align="center" style:justify-single-word="false"/>
    </style:style>
    <style:style style:name="P1716" style:family="paragraph" style:parent-style-name="Table_20_Paragraph">
      <style:paragraph-properties fo:margin-left="0.0307in" fo:margin-right="0.0035in" fo:text-align="center" style:justify-single-word="false"/>
    </style:style>
    <style:style style:name="P1717" style:family="paragraph" style:parent-style-name="Table_20_Paragraph">
      <style:paragraph-properties fo:margin-top="0.0819in" fo:margin-bottom="0in" style:contextual-spacing="false"/>
      <style:text-properties style:font-name="Lato Black" fo:font-size="5.5pt" fo:font-weight="bold" style:font-size-asian="5.5pt" style:font-weight-asian="bold"/>
    </style:style>
    <style:style style:name="P1718" style:family="paragraph" style:parent-style-name="Table_20_Paragraph">
      <style:paragraph-properties fo:margin-left="0in" fo:margin-right="0.0429in" fo:margin-top="0.011in" fo:margin-bottom="0in" style:contextual-spacing="false" fo:text-align="right" style:justify-single-word="false"/>
    </style:style>
    <style:style style:name="P1719" style:family="paragraph" style:parent-style-name="Table_20_Paragraph">
      <style:paragraph-properties fo:margin-left="0.0409in" fo:margin-right="0.0102in" fo:margin-top="0.011in" fo:margin-bottom="0in" style:contextual-spacing="false" fo:text-align="center" style:justify-single-word="false"/>
    </style:style>
    <style:style style:name="P1720" style:family="paragraph" style:parent-style-name="Table_20_Paragraph">
      <style:paragraph-properties fo:margin-left="0.0283in" fo:margin-right="0in" fo:margin-top="0.0126in" fo:margin-bottom="0in" style:contextual-spacing="false" fo:line-height="0.0835in" fo:text-align="center" style:justify-single-word="false"/>
    </style:style>
    <style:style style:name="P1721" style:family="paragraph" style:parent-style-name="Table_20_Paragraph">
      <style:paragraph-properties fo:margin-left="0.0189in" fo:margin-right="0.0071in" fo:margin-top="0.0555in" fo:margin-bottom="0in" style:contextual-spacing="false" fo:text-align="center" style:justify-single-word="false"/>
    </style:style>
    <style:style style:name="P1722" style:family="paragraph" style:parent-style-name="Table_20_Paragraph">
      <style:paragraph-properties fo:margin-left="0.1327in" fo:margin-right="0in" fo:margin-top="0.0555in" fo:margin-bottom="0in" style:contextual-spacing="false"/>
    </style:style>
    <style:style style:name="P1723" style:family="paragraph" style:parent-style-name="Table_20_Paragraph">
      <style:paragraph-properties fo:margin-left="0.0146in" fo:margin-right="0in" fo:margin-top="0.0555in" fo:margin-bottom="0in" style:contextual-spacing="false" fo:text-align="center" style:justify-single-word="false"/>
    </style:style>
    <style:style style:name="P1724" style:family="paragraph" style:parent-style-name="Table_20_Paragraph">
      <style:paragraph-properties fo:margin-left="0.1035in" fo:margin-right="0in" fo:margin-top="0.0555in" fo:margin-bottom="0in" style:contextual-spacing="false"/>
    </style:style>
    <style:style style:name="P1725" style:family="paragraph" style:parent-style-name="Table_20_Paragraph">
      <style:paragraph-properties fo:margin-left="0.0307in" fo:margin-right="0.0028in" fo:margin-top="0.0555in" fo:margin-bottom="0in" style:contextual-spacing="false" fo:text-align="center" style:justify-single-word="false"/>
    </style:style>
    <style:style style:name="P1726" style:family="paragraph" style:parent-style-name="Table_20_Paragraph">
      <style:paragraph-properties fo:margin-left="0.0409in" fo:margin-right="0.0244in" fo:margin-top="0.0555in" fo:margin-bottom="0in" style:contextual-spacing="false" fo:text-align="center" style:justify-single-word="false"/>
    </style:style>
    <style:style style:name="P1727" style:family="paragraph" style:parent-style-name="Table_20_Paragraph">
      <style:paragraph-properties fo:margin-left="0.0575in" fo:margin-right="0.0382in" fo:margin-top="0.0126in" fo:margin-bottom="0in" style:contextual-spacing="false" fo:line-height="97%" fo:text-align="justify" style:justify-single-word="false" fo:text-indent="0.0028in" style:auto-text-indent="false"/>
    </style:style>
    <style:style style:name="P1728" style:family="paragraph" style:parent-style-name="Table_20_Paragraph">
      <style:paragraph-properties fo:margin-left="0.0626in" fo:margin-right="0in" fo:line-height="0.0799in" fo:text-align="justify" style:justify-single-word="false"/>
    </style:style>
    <style:style style:name="P1729" style:family="paragraph" style:parent-style-name="Table_20_Paragraph">
      <style:paragraph-properties fo:margin-top="0.0598in" fo:margin-bottom="0in" style:contextual-spacing="false"/>
      <style:text-properties style:font-name="Lato Black" fo:font-size="5pt" fo:font-weight="bold" style:font-size-asian="5pt" style:font-weight-asian="bold"/>
    </style:style>
    <style:style style:name="P1730" style:family="paragraph" style:parent-style-name="Table_20_Paragraph">
      <style:paragraph-properties fo:margin-left="0.0299in" fo:margin-right="0.0201in" fo:text-align="center" style:justify-single-word="false"/>
    </style:style>
    <style:style style:name="P1731" style:family="paragraph" style:parent-style-name="Table_20_Paragraph">
      <style:paragraph-properties fo:margin-top="0.0453in" fo:margin-bottom="0in" style:contextual-spacing="false"/>
      <style:text-properties style:font-name="Lato Black" fo:font-size="5.5pt" fo:font-weight="bold" style:font-size-asian="5.5pt" style:font-weight-asian="bold"/>
    </style:style>
    <style:style style:name="P1732" style:family="paragraph" style:parent-style-name="Table_20_Paragraph">
      <style:paragraph-properties fo:margin-left="0.048in" fo:margin-right="0.0291in" fo:text-align="center" style:justify-single-word="false"/>
    </style:style>
    <style:style style:name="P1733" style:family="paragraph" style:parent-style-name="Table_20_Paragraph">
      <style:paragraph-properties fo:margin-left="0.0437in" fo:margin-right="0.0028in" fo:text-align="center" style:justify-single-word="false"/>
    </style:style>
    <style:style style:name="P1734" style:family="paragraph" style:parent-style-name="Table_20_Paragraph">
      <style:paragraph-properties fo:margin-left="0in" fo:margin-right="0.0366in" fo:margin-top="0.011in" fo:margin-bottom="0in" style:contextual-spacing="false" fo:text-align="right" style:justify-single-word="false"/>
    </style:style>
    <style:style style:name="P1735" style:family="paragraph" style:parent-style-name="Table_20_Paragraph">
      <style:paragraph-properties fo:margin-left="0.0409in" fo:margin-right="0.0201in" fo:margin-top="0.011in" fo:margin-bottom="0in" style:contextual-spacing="false" fo:text-align="center" style:justify-single-word="false"/>
    </style:style>
    <style:style style:name="P1736" style:family="paragraph" style:parent-style-name="Table_20_Paragraph">
      <style:paragraph-properties fo:margin-left="0.0283in" fo:margin-right="0in" fo:margin-top="0.011in" fo:margin-bottom="0in" style:contextual-spacing="false" fo:text-align="center" style:justify-single-word="false"/>
    </style:style>
    <style:style style:name="P1737" style:family="paragraph" style:parent-style-name="Table_20_Paragraph">
      <style:paragraph-properties fo:margin-left="0.0189in" fo:margin-right="0.0071in" fo:margin-top="0.0571in" fo:margin-bottom="0in" style:contextual-spacing="false" fo:text-align="center" style:justify-single-word="false"/>
    </style:style>
    <style:style style:name="P1738" style:family="paragraph" style:parent-style-name="Table_20_Paragraph">
      <style:paragraph-properties fo:margin-left="0.1327in" fo:margin-right="0in" fo:margin-top="0.0571in" fo:margin-bottom="0in" style:contextual-spacing="false"/>
    </style:style>
    <style:style style:name="P1739" style:family="paragraph" style:parent-style-name="Table_20_Paragraph">
      <style:paragraph-properties fo:margin-left="0.1035in" fo:margin-right="0in" fo:margin-top="0.0571in" fo:margin-bottom="0in" style:contextual-spacing="false"/>
    </style:style>
    <style:style style:name="P1740" style:family="paragraph" style:parent-style-name="Table_20_Paragraph">
      <style:paragraph-properties fo:margin-left="0.0307in" fo:margin-right="0.0028in" fo:margin-top="0.0571in" fo:margin-bottom="0in" style:contextual-spacing="false" fo:text-align="center" style:justify-single-word="false"/>
    </style:style>
    <style:style style:name="P1741" style:family="paragraph" style:parent-style-name="Table_20_Paragraph">
      <style:paragraph-properties fo:margin-left="0.0409in" fo:margin-right="0.0244in" fo:margin-top="0.0571in" fo:margin-bottom="0in" style:contextual-spacing="false" fo:text-align="center" style:justify-single-word="false"/>
    </style:style>
    <style:style style:name="P1742" style:family="paragraph" style:parent-style-name="Table_20_Paragraph">
      <style:paragraph-properties fo:margin-left="0.0583in" fo:margin-right="0.0382in" fo:margin-top="0.0134in" fo:margin-bottom="0in" style:contextual-spacing="false" fo:line-height="97%" fo:text-align="justify" style:justify-single-word="false" fo:text-indent="-0.0008in" style:auto-text-indent="false"/>
    </style:style>
    <style:style style:name="P1743" style:family="paragraph" style:parent-style-name="Table_20_Paragraph">
      <style:paragraph-properties fo:margin-left="0.0618in" fo:margin-right="0in" fo:line-height="0.0772in" fo:text-align="justify" style:justify-single-word="false"/>
    </style:style>
    <style:style style:name="P1744" style:family="paragraph" style:parent-style-name="Table_20_Paragraph">
      <style:paragraph-properties fo:margin-top="0.0646in" fo:margin-bottom="0in" style:contextual-spacing="false"/>
      <style:text-properties style:font-name="Lato Black" fo:font-size="5pt" fo:font-weight="bold" style:font-size-asian="5pt" style:font-weight-asian="bold"/>
    </style:style>
    <style:style style:name="P1745" style:family="paragraph" style:parent-style-name="Table_20_Paragraph">
      <style:paragraph-properties fo:margin-left="0.0173in" fo:margin-right="0in" fo:margin-top="0.0008in" fo:margin-bottom="0in" style:contextual-spacing="false" fo:text-align="center" style:justify-single-word="false"/>
    </style:style>
    <style:style style:name="P1746" style:family="paragraph" style:parent-style-name="Table_20_Paragraph">
      <style:paragraph-properties fo:margin-left="0.0854in" fo:margin-right="0in" fo:margin-top="0.0008in" fo:margin-bottom="0in" style:contextual-spacing="false"/>
    </style:style>
    <style:style style:name="P1747" style:family="paragraph" style:parent-style-name="Table_20_Paragraph">
      <style:paragraph-properties fo:margin-left="0.0307in" fo:margin-right="0in" fo:margin-top="0.0008in" fo:margin-bottom="0in" style:contextual-spacing="false" fo:text-align="center" style:justify-single-word="false"/>
    </style:style>
    <style:style style:name="P1748" style:family="paragraph" style:parent-style-name="Table_20_Paragraph">
      <style:paragraph-properties fo:margin-left="0.0437in" fo:margin-right="0.0028in" fo:margin-top="0.0008in" fo:margin-bottom="0in" style:contextual-spacing="false" fo:text-align="center" style:justify-single-word="false"/>
    </style:style>
    <style:style style:name="P1749" style:family="paragraph" style:parent-style-name="Table_20_Paragraph">
      <style:paragraph-properties fo:margin-left="0in" fo:margin-right="0.0366in" fo:margin-top="0.0146in" fo:margin-bottom="0in" style:contextual-spacing="false" fo:text-align="right" style:justify-single-word="false"/>
    </style:style>
    <style:style style:name="P1750" style:family="paragraph" style:parent-style-name="Table_20_Paragraph">
      <style:paragraph-properties fo:margin-left="0.0409in" fo:margin-right="0.0201in" fo:margin-top="0.0146in" fo:margin-bottom="0in" style:contextual-spacing="false" fo:text-align="center" style:justify-single-word="false"/>
    </style:style>
    <style:style style:name="P1751" style:family="paragraph" style:parent-style-name="Text_20_body">
      <style:text-properties style:font-name="Lato Black" fo:font-size="6pt" fo:font-weight="bold" style:font-size-asian="6pt" style:font-weight-asian="bold"/>
    </style:style>
    <style:style style:name="P1752" style:family="paragraph" style:parent-style-name="Text_20_body">
      <style:paragraph-properties fo:margin-top="0.0425in" fo:margin-bottom="0in" style:contextual-spacing="false"/>
      <style:text-properties style:font-name="Lato Black" fo:font-size="6pt" fo:font-weight="bold" style:font-size-asian="6pt" style:font-weight-asian="bold"/>
    </style:style>
    <style:style style:name="P1753" style:family="paragraph" style:parent-style-name="Text_20_body" style:master-page-name="Converted49">
      <style:paragraph-properties style:page-number="50"/>
      <style:text-properties style:font-name="Lato Black" fo:font-weight="bold" style:font-weight-asian="bold"/>
    </style:style>
    <style:style style:name="P1754" style:family="paragraph" style:parent-style-name="Text_20_body">
      <style:text-properties style:font-name="Lato Black" fo:font-weight="bold" style:font-weight-asian="bold"/>
    </style:style>
    <style:style style:name="P1755" style:family="paragraph" style:parent-style-name="Text_20_body">
      <style:paragraph-properties fo:margin-top="0.0374in" fo:margin-bottom="0in" style:contextual-spacing="false"/>
      <style:text-properties style:font-name="Lato Black" fo:font-weight="bold" style:font-weight-asian="bold"/>
    </style:style>
    <style:style style:name="P1756" style:family="paragraph" style:parent-style-name="Standard">
      <style:paragraph-properties fo:margin-left="1.0874in" fo:margin-right="0in" fo:margin-top="0in" fo:margin-bottom="0in" style:contextual-spacing="false" fo:text-align="left" style:justify-single-word="false" fo:text-indent="0in" style:auto-text-indent="false">
        <style:tab-stops>
          <style:tab-stop style:position="1.7346in"/>
          <style:tab-stop style:position="2.8071in"/>
          <style:tab-stop style:position="3.0945in"/>
        </style:tab-stops>
      </style:paragraph-properties>
    </style:style>
    <style:style style:name="P1757" style:family="paragraph" style:parent-style-name="Text_20_body">
      <style:paragraph-properties fo:margin-left="1.0874in" fo:margin-right="0in" fo:margin-top="0.0028in" fo:margin-bottom="0in" style:contextual-spacing="false"/>
    </style:style>
    <style:style style:name="P1758" style:family="paragraph" style:parent-style-name="Standard">
      <style:paragraph-properties fo:margin-left="1.0874in" fo:margin-right="0in" fo:margin-top="0.0055in" fo:margin-bottom="0in" style:contextual-spacing="false" fo:text-align="left" style:justify-single-word="false" fo:text-indent="0in" style:auto-text-indent="false"/>
    </style:style>
    <style:style style:name="P1759" style:family="paragraph" style:parent-style-name="Standard">
      <style:paragraph-properties fo:margin-left="1.0874in" fo:margin-right="0.0118in" fo:margin-top="0.022in" fo:margin-bottom="0in" style:contextual-spacing="false" fo:line-height="104%" fo:text-align="left" style:justify-single-word="false" fo:text-indent="0.0008in" style:auto-text-indent="false"/>
    </style:style>
    <style:style style:name="P1760" style:family="paragraph" style:parent-style-name="Text_20_body">
      <style:paragraph-properties fo:break-before="column"/>
    </style:style>
    <style:style style:name="P1761" style:family="paragraph" style:parent-style-name="Text_20_body">
      <style:paragraph-properties fo:margin-top="0.1161in" fo:margin-bottom="0in" style:contextual-spacing="false"/>
    </style:style>
    <style:style style:name="P1762" style:family="paragraph" style:parent-style-name="Text_20_body">
      <style:paragraph-properties fo:margin-left="0.1091in" fo:margin-right="0in">
        <style:tab-stops>
          <style:tab-stop style:position="1.0543in"/>
          <style:tab-stop style:position="1.889in"/>
        </style:tab-stops>
      </style:paragraph-properties>
    </style:style>
    <style:style style:name="P1763" style:family="paragraph" style:parent-style-name="Text_20_body">
      <style:paragraph-properties fo:margin-top="0.0339in" fo:margin-bottom="0in" style:contextual-spacing="false"/>
    </style:style>
    <style:style style:name="P1764" style:family="paragraph" style:parent-style-name="Text_20_body">
      <style:paragraph-properties fo:margin-left="0.0425in" fo:margin-right="0in" fo:margin-top="0in" fo:margin-bottom="0in" style:contextual-spacing="false"/>
    </style:style>
    <style:style style:name="P1765" style:family="paragraph" style:parent-style-name="Text_20_body" style:master-page-name="Converted50">
      <style:paragraph-properties fo:margin-top="0.1752in" fo:margin-bottom="0in" style:contextual-spacing="false" style:page-number="auto"/>
      <style:text-properties fo:font-size="11pt" style:font-size-asian="11pt"/>
    </style:style>
    <style:style style:name="P1766" style:family="paragraph" style:parent-style-name="Heading_20_5">
      <style:paragraph-properties fo:margin-left="2.4465in" fo:margin-right="0in" fo:line-height="100%"/>
    </style:style>
    <style:style style:name="P1767" style:family="paragraph" style:parent-style-name="Text_20_body">
      <style:text-properties style:font-name="Source Sans Pro" fo:font-size="8.5pt" fo:font-weight="bold" style:font-size-asian="8.5pt" style:font-weight-asian="bold"/>
    </style:style>
    <style:style style:name="P1768" style:family="paragraph" style:parent-style-name="Text_20_body">
      <style:paragraph-properties fo:margin-top="0.028in" fo:margin-bottom="0in" style:contextual-spacing="false"/>
      <style:text-properties style:font-name="Source Sans Pro" fo:font-size="8.5pt" fo:font-weight="bold" style:font-size-asian="8.5pt" style:font-weight-asian="bold"/>
    </style:style>
    <style:style style:name="P1769" style:family="paragraph" style:parent-style-name="Heading_20_9">
      <style:paragraph-properties fo:margin-left="2.0071in" fo:margin-right="1.7555in" fo:line-height="102%" fo:text-indent="-0.1598in" style:auto-text-indent="false"/>
    </style:style>
    <style:style style:name="P1770" style:family="paragraph" style:parent-style-name="Text_20_body">
      <style:paragraph-properties fo:margin-top="0.0028in" fo:margin-bottom="0in" style:contextual-spacing="false"/>
      <style:text-properties fo:font-size="8.5pt" fo:font-weight="bold" style:font-size-asian="8.5pt" style:font-weight-asian="bold"/>
    </style:style>
    <style:style style:name="P1771" style:family="paragraph" style:parent-style-name="Standard">
      <style:paragraph-properties fo:margin-left="0.25in" fo:margin-right="0.7555in" fo:margin-top="0in" fo:margin-bottom="0in" style:contextual-spacing="false" fo:text-align="center" style:justify-single-word="false" fo:text-indent="0in" style:auto-text-indent="false"/>
    </style:style>
    <style:style style:name="P1772" style:family="paragraph" style:parent-style-name="Standard">
      <style:paragraph-properties fo:margin-left="1.2339in" fo:margin-right="1.7555in" fo:margin-top="0.0634in" fo:margin-bottom="0in" style:contextual-spacing="false" fo:line-height="152%" fo:text-align="left" style:justify-single-word="false" fo:text-indent="0in" style:auto-text-indent="false"/>
    </style:style>
    <style:style style:name="P1773" style:family="paragraph" style:parent-style-name="Table_20_Paragraph">
      <style:paragraph-properties fo:margin-left="0.0071in" fo:margin-right="0in" fo:margin-top="0.0217in" fo:margin-bottom="0in" style:contextual-spacing="false" fo:text-align="center" style:justify-single-word="false"/>
    </style:style>
    <style:style style:name="P1774" style:family="paragraph" style:parent-style-name="Table_20_Paragraph">
      <style:paragraph-properties fo:margin-left="0.6307in" fo:margin-right="0in" fo:margin-top="0.0217in" fo:margin-bottom="0in" style:contextual-spacing="false"/>
    </style:style>
    <style:style style:name="P1775" style:family="paragraph" style:parent-style-name="Table_20_Paragraph">
      <style:paragraph-properties fo:margin-left="0.4673in" fo:margin-right="0in" fo:margin-top="0.0217in" fo:margin-bottom="0in" style:contextual-spacing="false"/>
    </style:style>
    <style:style style:name="P1776" style:family="paragraph" style:parent-style-name="Table_20_Paragraph">
      <style:paragraph-properties fo:margin-left="0.0071in" fo:margin-right="0.0008in" fo:margin-top="0.0181in" fo:margin-bottom="0in" style:contextual-spacing="false" fo:text-align="center" style:justify-single-word="false"/>
    </style:style>
    <style:style style:name="P1777" style:family="paragraph" style:parent-style-name="Table_20_Paragraph">
      <style:paragraph-properties fo:margin-left="0.0543in" fo:margin-right="0in" fo:margin-top="0.0154in" fo:margin-bottom="0in" style:contextual-spacing="false"/>
    </style:style>
    <style:style style:name="P1778" style:family="paragraph" style:parent-style-name="Table_20_Paragraph">
      <style:paragraph-properties fo:margin-left="0.1866in" fo:margin-right="0in" fo:margin-top="0.0181in" fo:margin-bottom="0in" style:contextual-spacing="false"/>
    </style:style>
    <style:style style:name="P1779" style:family="paragraph" style:parent-style-name="Table_20_Paragraph">
      <style:paragraph-properties fo:margin-left="0.0071in" fo:margin-right="0in" fo:margin-top="0.0181in" fo:margin-bottom="0in" style:contextual-spacing="false" fo:text-align="center" style:justify-single-word="false"/>
    </style:style>
    <style:style style:name="P1780" style:family="paragraph" style:parent-style-name="Standard">
      <style:paragraph-properties fo:margin-left="1.2902in" fo:margin-right="0in" fo:margin-top="0in" fo:margin-bottom="0in" style:contextual-spacing="false" fo:text-align="left" style:justify-single-word="false" fo:text-indent="0in" style:auto-text-indent="false"/>
    </style:style>
    <style:style style:name="P1781" style:family="paragraph" style:parent-style-name="Text_20_body">
      <style:text-properties fo:font-size="6.5pt" style:font-size-asian="6.5pt"/>
    </style:style>
    <style:style style:name="P1782" style:family="paragraph" style:parent-style-name="Text_20_body">
      <style:paragraph-properties fo:margin-top="0.0917in" fo:margin-bottom="0in" style:contextual-spacing="false"/>
      <style:text-properties fo:font-size="6.5pt" style:font-size-asian="6.5pt"/>
    </style:style>
    <style:style style:name="P1783" style:family="paragraph" style:parent-style-name="Standard">
      <style:paragraph-properties fo:margin-left="0.3083in" fo:margin-right="0.7555in" fo:margin-top="0in" fo:margin-bottom="0in" style:contextual-spacing="false" fo:text-align="center" style:justify-single-word="false" fo:text-indent="0in" style:auto-text-indent="false"/>
    </style:style>
    <style:style style:name="P1784" style:family="paragraph" style:parent-style-name="Standard">
      <style:paragraph-properties fo:margin-left="0.3075in" fo:margin-right="0.7555in" fo:margin-top="0.0217in" fo:margin-bottom="0in" style:contextual-spacing="false" fo:text-align="center" style:justify-single-word="false" fo:text-indent="0in" style:auto-text-indent="false"/>
    </style:style>
    <style:style style:name="P1785" style:family="paragraph" style:parent-style-name="Text_20_body" style:master-page-name="Converted51">
      <style:paragraph-properties fo:margin-top="0.172in" fo:margin-bottom="0in" style:contextual-spacing="false" style:page-number="52"/>
      <style:text-properties fo:font-size="11pt" fo:font-weight="bold" style:font-size-asian="11pt" style:font-weight-asian="bold"/>
    </style:style>
    <style:style style:name="P1786" style:family="paragraph" style:parent-style-name="Heading_20_5">
      <style:paragraph-properties fo:margin-left="2.5882in" fo:margin-right="0in" fo:margin-top="0.0008in" fo:margin-bottom="0in" style:contextual-spacing="false" fo:line-height="100%"/>
    </style:style>
    <style:style style:name="P1787" style:family="paragraph" style:parent-style-name="Text_20_body">
      <style:text-properties style:font-name="Source Sans Pro" fo:font-size="6.5pt" fo:font-weight="bold" style:font-size-asian="6.5pt" style:font-weight-asian="bold"/>
    </style:style>
    <style:style style:name="P1788" style:family="paragraph" style:parent-style-name="Text_20_body">
      <style:paragraph-properties fo:margin-top="0.0283in" fo:margin-bottom="0in" style:contextual-spacing="false"/>
      <style:text-properties style:font-name="Source Sans Pro" fo:font-size="6.5pt" fo:font-weight="bold" style:font-size-asian="6.5pt" style:font-weight-asian="bold"/>
    </style:style>
    <style:style style:name="P1789" style:family="paragraph" style:parent-style-name="Standard">
      <style:paragraph-properties fo:margin-left="1.5307in" fo:margin-right="0in" fo:margin-top="0.0008in" fo:margin-bottom="0in" style:contextual-spacing="false" fo:text-align="left" style:justify-single-word="false" fo:text-indent="0in" style:auto-text-indent="false"/>
    </style:style>
    <style:style style:name="P1790" style:family="paragraph" style:parent-style-name="Text_20_body">
      <style:paragraph-properties fo:margin-top="0.0354in" fo:margin-bottom="0in" style:contextual-spacing="false"/>
      <style:text-properties fo:font-size="6.5pt" fo:font-weight="bold" style:font-size-asian="6.5pt" style:font-weight-asian="bold"/>
    </style:style>
    <style:style style:name="P1791" style:family="paragraph" style:parent-style-name="Standard">
      <style:paragraph-properties fo:margin-left="1.5307in" fo:margin-right="0in" fo:margin-top="0in" fo:margin-bottom="0in" style:contextual-spacing="false" fo:text-align="left" style:justify-single-word="false" fo:text-indent="0in" style:auto-text-indent="false"/>
    </style:style>
    <style:style style:name="P1792" style:family="paragraph" style:parent-style-name="Standard">
      <style:paragraph-properties fo:margin-left="1.5307in" fo:margin-right="0in" fo:margin-top="0.0181in" fo:margin-bottom="0in" style:contextual-spacing="false" fo:text-align="left" style:justify-single-word="false" fo:text-indent="0in" style:auto-text-indent="false"/>
    </style:style>
    <style:style style:name="P1793" style:family="paragraph" style:parent-style-name="Text_20_body">
      <style:paragraph-properties fo:margin-top="0.0201in" fo:margin-bottom="0in" style:contextual-spacing="false"/>
      <style:text-properties fo:font-size="6.5pt" style:font-size-asian="6.5pt"/>
    </style:style>
    <style:style style:name="P1794" style:family="paragraph" style:parent-style-name="Standard">
      <style:paragraph-properties fo:margin-left="1.5307in" fo:margin-right="1.9008in" fo:margin-top="0in" fo:margin-bottom="0in" style:contextual-spacing="false" fo:line-height="102%" fo:text-align="left" style:justify-single-word="false" fo:text-indent="0in" style:auto-text-indent="false"/>
    </style:style>
    <style:style style:name="P1795" style:family="paragraph" style:parent-style-name="Text_20_body">
      <style:paragraph-properties fo:margin-top="0.002in" fo:margin-bottom="0in" style:contextual-spacing="false"/>
      <style:text-properties fo:font-size="6.5pt" style:font-size-asian="6.5pt"/>
    </style:style>
    <style:style style:name="P1796" style:family="paragraph" style:parent-style-name="Standard">
      <style:paragraph-properties fo:margin-left="1.5307in" fo:margin-right="0in" fo:margin-top="0.0028in" fo:margin-bottom="0in" style:contextual-spacing="false" fo:text-align="left" style:justify-single-word="false" fo:text-indent="0in" style:auto-text-indent="false"/>
    </style:style>
    <style:style style:name="P1797" style:family="paragraph" style:parent-style-name="Text_20_body">
      <style:paragraph-properties fo:margin-top="0.0043in" fo:margin-bottom="0in" style:contextual-spacing="false"/>
      <style:text-properties fo:font-size="6.5pt" style:font-size-asian="6.5pt"/>
    </style:style>
    <style:style style:name="P1798" style:family="paragraph" style:parent-style-name="Standard">
      <style:paragraph-properties fo:margin-left="1.5307in" fo:margin-right="1.8528in" fo:margin-top="0in" fo:margin-bottom="0in" style:contextual-spacing="false" fo:line-height="117%" fo:text-align="justify" style:justify-single-word="false" fo:text-indent="0in" style:auto-text-indent="false"/>
    </style:style>
    <style:style style:name="P1799" style:family="paragraph" style:parent-style-name="List_20_Paragraph" style:list-style-name="WWNum7">
      <style:paragraph-properties fo:margin-left="2.0091in" fo:margin-right="1.8516in" fo:margin-top="0.0016in" fo:margin-bottom="0in" style:contextual-spacing="false" fo:line-height="102%" fo:text-align="justify" style:justify-single-word="false" fo:text-indent="-0.2091in" style:auto-text-indent="false">
        <style:tab-stops>
          <style:tab-stop style:position="2.0071in"/>
          <style:tab-stop style:position="2.0091in"/>
        </style:tab-stops>
      </style:paragraph-properties>
    </style:style>
    <style:style style:name="P1800" style:family="paragraph" style:parent-style-name="List_20_Paragraph" style:list-style-name="WWNum7">
      <style:paragraph-properties fo:margin-left="2.0075in" fo:margin-right="0in" fo:margin-top="0.0008in" fo:margin-bottom="0in" style:contextual-spacing="false" fo:line-height="100%" fo:text-align="left" style:justify-single-word="false" fo:text-indent="-0.2071in" style:auto-text-indent="false">
        <style:tab-stops>
          <style:tab-stop style:position="2.0075in"/>
        </style:tab-stops>
      </style:paragraph-properties>
    </style:style>
    <style:style style:name="P1801" style:family="paragraph" style:parent-style-name="List_20_Paragraph" style:list-style-name="WWNum7">
      <style:paragraph-properties fo:margin-left="2.0091in" fo:margin-right="1.8528in" fo:margin-top="0in" fo:margin-bottom="0in" style:contextual-spacing="false" fo:line-height="102%" fo:text-align="justify" style:justify-single-word="false" fo:text-indent="-0.2091in" style:auto-text-indent="false">
        <style:tab-stops>
          <style:tab-stop style:position="2.0071in"/>
          <style:tab-stop style:position="2.0091in"/>
        </style:tab-stops>
      </style:paragraph-properties>
    </style:style>
    <style:style style:name="P1802" style:family="paragraph" style:parent-style-name="Text_20_body">
      <style:paragraph-properties fo:margin-top="0.0028in" fo:margin-bottom="0in" style:contextual-spacing="false"/>
      <style:text-properties fo:font-size="6.5pt" style:font-size-asian="6.5pt"/>
    </style:style>
    <style:style style:name="P1803" style:family="paragraph" style:parent-style-name="Standard">
      <style:paragraph-properties fo:margin-left="1.5307in" fo:margin-right="4.3736in" fo:margin-top="0in" fo:margin-bottom="0in" style:contextual-spacing="false" fo:line-height="102%" fo:text-align="left" style:justify-single-word="false" fo:text-indent="0in" style:auto-text-indent="false"/>
    </style:style>
    <style:style style:name="P1804" style:family="paragraph" style:parent-style-name="Standard">
      <style:paragraph-properties fo:margin-left="1.5307in" fo:margin-right="3.7201in" fo:margin-top="0.0008in" fo:margin-bottom="0in" style:contextual-spacing="false" fo:line-height="102%" fo:text-align="left" style:justify-single-word="false" fo:text-indent="0in" style:auto-text-indent="false"/>
    </style:style>
    <style:style style:name="P1805" style:family="paragraph" style:parent-style-name="Standard">
      <style:paragraph-properties fo:margin-left="1.5307in" fo:margin-right="2.4382in" fo:margin-top="0in" fo:margin-bottom="0in" style:contextual-spacing="false" fo:line-height="102%" fo:text-align="left" style:justify-single-word="false" fo:text-indent="0in" style:auto-text-indent="false"/>
    </style:style>
    <style:style style:name="P1806" style:family="paragraph" style:parent-style-name="Standard">
      <style:paragraph-properties fo:margin-left="1.5307in" fo:margin-right="1.8874in" fo:margin-top="0in" fo:margin-bottom="0in" style:contextual-spacing="false" fo:line-height="102%" fo:text-align="left" style:justify-single-word="false" fo:text-indent="0in" style:auto-text-indent="false"/>
    </style:style>
    <style:style style:name="P1807" style:family="paragraph" style:parent-style-name="Standard">
      <style:paragraph-properties fo:margin-left="1.5307in" fo:margin-right="0in" fo:margin-top="0.0547in" fo:margin-bottom="0in" style:contextual-spacing="false" fo:text-align="left" style:justify-single-word="false" fo:text-indent="0in" style:auto-text-indent="false"/>
    </style:style>
    <style:style style:name="P1808" style:family="paragraph" style:parent-style-name="Standard">
      <style:paragraph-properties fo:margin-left="1.5307in" fo:margin-right="1.8535in" fo:margin-top="0.0547in" fo:margin-bottom="0in" style:contextual-spacing="false" fo:line-height="153%" fo:text-align="justify" style:justify-single-word="false" fo:text-indent="0in" style:auto-text-indent="false"/>
    </style:style>
    <style:style style:name="P1809" style:family="paragraph" style:parent-style-name="Text_20_body" style:master-page-name="Converted52">
      <style:paragraph-properties style:page-number="auto"/>
      <style:text-properties fo:font-size="11pt" style:font-size-asian="11pt"/>
    </style:style>
    <style:style style:name="P1810" style:family="paragraph" style:parent-style-name="Text_20_body">
      <style:paragraph-properties fo:margin-top="0.078in" fo:margin-bottom="0in" style:contextual-spacing="false"/>
      <style:text-properties fo:font-size="11pt" style:font-size-asian="11pt"/>
    </style:style>
    <style:style style:name="P1811" style:family="paragraph" style:parent-style-name="Heading_20_5">
      <style:paragraph-properties fo:margin-left="0.3638in" fo:margin-right="0.7555in" fo:margin-top="0.0008in" fo:margin-bottom="0in" style:contextual-spacing="false" fo:line-height="100%" fo:text-align="center" style:justify-single-word="false"/>
    </style:style>
    <style:style style:name="P1812" style:family="paragraph" style:parent-style-name="Text_20_body">
      <style:paragraph-properties fo:margin-top="0.1193in" fo:margin-bottom="0in" style:contextual-spacing="false"/>
      <style:text-properties style:font-name="Source Sans Pro" fo:font-size="11pt" fo:font-weight="bold" style:font-size-asian="11pt" style:font-weight-asian="bold"/>
    </style:style>
    <style:style style:name="P1813" style:family="paragraph" style:parent-style-name="Standard">
      <style:paragraph-properties fo:margin-left="0.2819in" fo:margin-right="0.7555in" fo:margin-top="0in" fo:margin-bottom="0in" style:contextual-spacing="false" fo:text-align="center" style:justify-single-word="false" fo:text-indent="0in" style:auto-text-indent="false"/>
    </style:style>
    <style:style style:name="P1814" style:family="paragraph" style:parent-style-name="Text_20_body">
      <style:paragraph-properties fo:margin-top="0.0028in" fo:margin-bottom="0in" style:contextual-spacing="false"/>
      <style:text-properties fo:font-weight="bold" style:font-weight-asian="bold"/>
    </style:style>
    <style:style style:name="P1815" style:family="paragraph" style:parent-style-name="Text_20_body">
      <style:paragraph-properties fo:margin-left="1.4457in" fo:margin-right="1.9228in" fo:text-align="justify" style:justify-single-word="false"/>
    </style:style>
    <style:style style:name="P1816" style:family="paragraph" style:parent-style-name="Text_20_body">
      <style:paragraph-properties fo:margin-top="0.0362in" fo:margin-bottom="0in" style:contextual-spacing="false"/>
    </style:style>
    <style:style style:name="P1817" style:family="paragraph" style:parent-style-name="Standard">
      <style:paragraph-properties fo:margin-left="2.9835in" fo:margin-right="0in" fo:margin-top="0in" fo:margin-bottom="0in" style:contextual-spacing="false" fo:text-align="left" style:justify-single-word="false" fo:text-indent="0in" style:auto-text-indent="false"/>
    </style:style>
    <style:style style:name="P1818" style:family="paragraph" style:parent-style-name="Text_20_body">
      <style:paragraph-properties fo:margin-left="2.7209in" fo:margin-right="3.1953in" fo:margin-top="0.0016in" fo:margin-bottom="0in" style:contextual-spacing="false" fo:text-indent="0.5335in" style:auto-text-indent="false"/>
    </style:style>
    <style:style style:name="P1819" style:family="paragraph" style:parent-style-name="Standard">
      <style:paragraph-properties fo:margin-left="3.0925in" fo:margin-right="0in" fo:margin-top="0in" fo:margin-bottom="0in" style:contextual-spacing="false" fo:text-align="left" style:justify-single-word="false" fo:text-indent="0in" style:auto-text-indent="false"/>
    </style:style>
    <style:style style:name="P1820" style:family="paragraph" style:parent-style-name="Text_20_body">
      <style:paragraph-properties fo:margin-left="2.7835in" fo:margin-right="3.1701in" fo:margin-top="0.0016in" fo:margin-bottom="0in" style:contextual-spacing="false" fo:text-indent="0.2807in" style:auto-text-indent="false"/>
    </style:style>
    <style:style style:name="P1821" style:family="paragraph" style:parent-style-name="Standard">
      <style:paragraph-properties fo:margin-left="3.0701in" fo:margin-right="0in" fo:margin-top="0in" fo:margin-bottom="0in" style:contextual-spacing="false" fo:text-align="left" style:justify-single-word="false" fo:text-indent="0in" style:auto-text-indent="false"/>
    </style:style>
    <style:style style:name="P1822" style:family="paragraph" style:parent-style-name="Text_20_body">
      <style:paragraph-properties fo:margin-left="2.7835in" fo:margin-right="3.1701in" fo:margin-top="0.0016in" fo:margin-bottom="0in" style:contextual-spacing="false" fo:text-indent="0.2181in" style:auto-text-indent="false"/>
    </style:style>
    <style:style style:name="P1823" style:family="paragraph" style:parent-style-name="Standard">
      <style:paragraph-properties fo:margin-left="0.2835in" fo:margin-right="0.7555in" fo:margin-top="0.0008in" fo:margin-bottom="0in" style:contextual-spacing="false" fo:text-align="center" style:justify-single-word="false" fo:text-indent="0in" style:auto-text-indent="false"/>
    </style:style>
    <style:style style:name="P1824" style:family="paragraph" style:parent-style-name="Text_20_body">
      <style:paragraph-properties fo:margin-left="2.1898in" fo:margin-right="2.6646in" fo:margin-top="0.0008in" fo:margin-bottom="0in" style:contextual-spacing="false" fo:text-align="center" style:justify-single-word="false"/>
    </style:style>
    <style:style style:name="P1825" style:family="paragraph" style:parent-style-name="Text_20_body" style:master-page-name="Converted53">
      <style:paragraph-properties style:page-number="54"/>
      <style:text-properties fo:font-size="11pt" style:font-size-asian="11pt"/>
    </style:style>
    <style:style style:name="P1826" style:family="paragraph" style:parent-style-name="Text_20_body">
      <style:paragraph-properties fo:margin-top="0.0528in" fo:margin-bottom="0in" style:contextual-spacing="false"/>
      <style:text-properties fo:font-size="11pt" style:font-size-asian="11pt"/>
    </style:style>
    <style:style style:name="P1827" style:family="paragraph" style:parent-style-name="Heading_20_5">
      <style:paragraph-properties fo:margin-left="0.3638in" fo:margin-right="0.7555in" fo:line-height="100%" fo:text-align="center" style:justify-single-word="false"/>
    </style:style>
    <style:style style:name="P1828" style:family="paragraph" style:parent-style-name="Text_20_body">
      <style:paragraph-properties fo:margin-top="0.0807in" fo:margin-bottom="0in" style:contextual-spacing="false"/>
      <style:text-properties style:font-name="Source Sans Pro" fo:font-size="10.5pt" fo:font-weight="bold" style:font-size-asian="10.5pt" style:font-weight-asian="bold"/>
    </style:style>
    <style:style style:name="P1829" style:family="paragraph" style:parent-style-name="Text_20_body">
      <style:text-properties style:font-name="Calibri1" fo:font-size="10.5pt" fo:font-weight="bold" style:font-size-asian="10.5pt" style:font-weight-asian="bold"/>
    </style:style>
    <style:style style:name="P1830" style:family="paragraph" style:parent-style-name="Text_20_body">
      <style:paragraph-properties fo:margin-top="0.1654in" fo:margin-bottom="0in" style:contextual-spacing="false"/>
      <style:text-properties style:font-name="Calibri1" fo:font-size="10.5pt" fo:font-weight="bold" style:font-size-asian="10.5pt" style:font-weight-asian="bold"/>
    </style:style>
    <style:style style:name="P1831" style:family="paragraph" style:parent-style-name="Standard">
      <style:paragraph-properties fo:margin-left="1.4055in" fo:margin-right="0in" fo:margin-top="0in" fo:margin-bottom="0in" style:contextual-spacing="false" fo:text-align="justify" style:justify-single-word="false" fo:text-indent="0in" style:auto-text-indent="false"/>
    </style:style>
    <style:style style:name="P1832" style:family="paragraph" style:parent-style-name="Standard">
      <style:paragraph-properties fo:margin-left="0in" fo:margin-right="3.2362in" fo:margin-top="0.0252in" fo:margin-bottom="0in" style:contextual-spacing="false" fo:text-align="right" style:justify-single-word="false" fo:text-indent="0in" style:auto-text-indent="false"/>
    </style:style>
    <style:style style:name="P1833" style:family="paragraph" style:parent-style-name="Standard">
      <style:paragraph-properties fo:margin-left="1.4055in" fo:margin-right="0in" fo:margin-top="0.0256in" fo:margin-bottom="0in" style:contextual-spacing="false" fo:text-align="justify" style:justify-single-word="false" fo:text-indent="0in" style:auto-text-indent="false"/>
    </style:style>
    <style:style style:name="P1834" style:family="paragraph" style:parent-style-name="Standard">
      <style:paragraph-properties fo:margin-left="1.4055in" fo:margin-right="0in" fo:margin-top="0.0252in" fo:margin-bottom="0in" style:contextual-spacing="false" fo:text-align="justify" style:justify-single-word="false" fo:text-indent="0in" style:auto-text-indent="false"/>
    </style:style>
    <style:style style:name="P1835" style:family="paragraph" style:parent-style-name="Text_20_body">
      <style:paragraph-properties fo:margin-left="1.4055in" fo:margin-right="1.9484in" fo:margin-top="0.0256in" fo:margin-bottom="0in" style:contextual-spacing="false" fo:line-height="120%" fo:text-align="justify" style:justify-single-word="false"/>
    </style:style>
    <style:style style:name="P1836" style:family="paragraph" style:parent-style-name="Standard">
      <style:paragraph-properties fo:margin-left="1.4055in" fo:margin-right="2.1398in" fo:margin-top="0in" fo:margin-bottom="0in" style:contextual-spacing="false" fo:line-height="120%" fo:text-align="left" style:justify-single-word="false" fo:text-indent="0in" style:auto-text-indent="false"/>
    </style:style>
    <style:style style:name="P1837" style:family="paragraph" style:parent-style-name="Text_20_body">
      <style:paragraph-properties fo:margin-left="1.4055in" fo:margin-right="1.948in" fo:line-height="120%"/>
    </style:style>
    <style:style style:name="P1838" style:family="paragraph" style:parent-style-name="Text_20_body">
      <style:paragraph-properties fo:margin-top="0.0283in" fo:margin-bottom="0in" style:contextual-spacing="false"/>
    </style:style>
    <style:style style:name="P1839" style:family="paragraph" style:parent-style-name="Standard">
      <style:paragraph-properties fo:margin-left="0.2126in" fo:margin-right="0.7555in" fo:margin-top="0in" fo:margin-bottom="0in" style:contextual-spacing="false" fo:text-align="center" style:justify-single-word="false" fo:text-indent="0in" style:auto-text-indent="false"/>
    </style:style>
    <style:style style:name="P1840" style:family="paragraph" style:parent-style-name="Text_20_body">
      <style:paragraph-properties fo:margin-top="0.1409in" fo:margin-bottom="0in" style:contextual-spacing="false"/>
      <style:text-properties fo:font-size="9.5pt" style:font-size-asian="9.5pt"/>
    </style:style>
    <style:style style:name="P1841" style:family="paragraph" style:parent-style-name="Heading_20_7">
      <style:paragraph-properties fo:margin-left="0in" fo:margin-right="3.2598in" fo:margin-top="0.0008in" fo:margin-bottom="0in" style:contextual-spacing="false" fo:text-align="right" style:justify-single-word="false"/>
    </style:style>
    <style:style style:name="P1842" style:family="paragraph" style:parent-style-name="Standard">
      <style:paragraph-properties fo:margin-left="0.2146in" fo:margin-right="0.7555in" fo:margin-top="0.0035in" fo:margin-bottom="0in" style:contextual-spacing="false" fo:text-align="center" style:justify-single-word="false" fo:text-indent="0in" style:auto-text-indent="false"/>
    </style:style>
    <style:style style:name="P1843" style:family="paragraph" style:parent-style-name="Text_20_body" style:master-page-name="Converted54">
      <style:paragraph-properties style:page-number="auto"/>
      <style:text-properties fo:font-size="11pt" fo:font-weight="bold" style:font-size-asian="11pt" style:font-weight-asian="bold"/>
    </style:style>
    <style:style style:name="P1844" style:family="paragraph" style:parent-style-name="Text_20_body">
      <style:paragraph-properties fo:margin-top="0.0583in" fo:margin-bottom="0in" style:contextual-spacing="false"/>
      <style:text-properties fo:font-size="11pt" fo:font-weight="bold" style:font-size-asian="11pt" style:font-weight-asian="bold"/>
    </style:style>
    <style:style style:name="P1845" style:family="paragraph" style:parent-style-name="Heading_20_5">
      <style:paragraph-properties fo:margin-left="0.3646in" fo:margin-right="0.7555in" fo:line-height="100%" fo:text-align="center" style:justify-single-word="false"/>
    </style:style>
    <style:style style:name="P1846" style:family="paragraph" style:parent-style-name="Standard">
      <style:paragraph-properties fo:margin-left="0.3937in" fo:margin-right="0.7854in" fo:margin-top="0.1646in" fo:margin-bottom="0in" style:contextual-spacing="false" fo:line-height="95%" fo:text-align="justify" style:justify-single-word="false" fo:text-indent="0in" style:auto-text-indent="false"/>
    </style:style>
    <style:style style:name="P1847" style:family="paragraph" style:parent-style-name="Standard">
      <style:paragraph-properties fo:margin-left="0.3937in" fo:margin-right="0in" fo:margin-top="0in" fo:margin-bottom="0in" style:contextual-spacing="false" fo:line-height="0.1898in" fo:text-align="justify" style:justify-single-word="false" fo:text-indent="0in" style:auto-text-indent="false"/>
    </style:style>
    <style:style style:name="P1848" style:family="paragraph" style:parent-style-name="Text_20_body">
      <style:paragraph-properties fo:margin-top="0.1654in" fo:margin-bottom="0in" style:contextual-spacing="false"/>
      <style:text-properties style:font-name="Source Sans Pro" fo:font-size="11pt" style:font-size-asian="11pt"/>
    </style:style>
    <style:style style:name="P1849" style:family="paragraph" style:parent-style-name="Standard">
      <style:paragraph-properties fo:margin-left="0.3937in" fo:margin-right="0in" fo:margin-top="0in" fo:margin-bottom="0in" style:contextual-spacing="false" fo:line-height="0.1874in" fo:text-align="justify" style:justify-single-word="false" fo:text-indent="0in" style:auto-text-indent="false"/>
    </style:style>
    <style:style style:name="P1850" style:family="paragraph" style:parent-style-name="Standard">
      <style:paragraph-properties fo:margin-left="0.3937in" fo:margin-right="0.7571in" fo:margin-top="0.0035in" fo:margin-bottom="0in" style:contextual-spacing="false" fo:line-height="95%" fo:text-align="left" style:justify-single-word="false" fo:text-indent="0in" style:auto-text-indent="false"/>
    </style:style>
    <style:style style:name="P1851" style:family="paragraph" style:parent-style-name="Standard">
      <style:paragraph-properties fo:margin-left="0.3937in" fo:margin-right="0.7571in" fo:margin-top="0.002in" fo:margin-bottom="0in" style:contextual-spacing="false" fo:line-height="95%" fo:text-align="left" style:justify-single-word="false" fo:text-indent="0in" style:auto-text-indent="false"/>
    </style:style>
    <style:style style:name="P1852" style:family="paragraph" style:parent-style-name="Text_20_body">
      <style:paragraph-properties fo:margin-top="0.1783in" fo:margin-bottom="0in" style:contextual-spacing="false"/>
      <style:text-properties style:font-name="Source Sans Pro" fo:font-size="11pt" style:font-size-asian="11pt"/>
    </style:style>
    <style:style style:name="P1853" style:family="paragraph" style:parent-style-name="Standard">
      <style:paragraph-properties fo:margin-left="0.3937in" fo:margin-right="0.7854in" fo:margin-top="0in" fo:margin-bottom="0in" style:contextual-spacing="false" fo:line-height="95%" fo:text-align="justify" style:justify-single-word="false" fo:text-indent="0in" style:auto-text-indent="false"/>
    </style:style>
    <style:style style:name="P1854" style:family="paragraph" style:parent-style-name="Text_20_body">
      <style:paragraph-properties fo:margin-top="0.1661in" fo:margin-bottom="0in" style:contextual-spacing="false"/>
      <style:text-properties style:font-name="Source Sans Pro" fo:font-size="11pt" style:font-size-asian="11pt"/>
    </style:style>
    <style:style style:name="P1855" style:family="paragraph" style:parent-style-name="Standard">
      <style:paragraph-properties fo:margin-left="0.3937in" fo:margin-right="0in" fo:margin-top="0in" fo:margin-bottom="0in" style:contextual-spacing="false" fo:line-height="0.1874in" fo:text-align="left" style:justify-single-word="false" fo:text-indent="0in" style:auto-text-indent="false"/>
    </style:style>
    <style:style style:name="P1856" style:family="paragraph" style:parent-style-name="Standard">
      <style:paragraph-properties fo:margin-left="0.3937in" fo:margin-right="0.7854in" fo:margin-top="0.0035in" fo:margin-bottom="0in" style:contextual-spacing="false" fo:line-height="95%" fo:text-align="justify" style:justify-single-word="false" fo:text-indent="0in" style:auto-text-indent="false"/>
    </style:style>
    <style:style style:name="P1857" style:family="paragraph" style:parent-style-name="Standard">
      <style:paragraph-properties fo:margin-left="0.3937in" fo:margin-right="0in" fo:margin-top="0in" fo:margin-bottom="0in" style:contextual-spacing="false" fo:line-height="0.189in" fo:text-align="justify" style:justify-single-word="false" fo:text-indent="0in" style:auto-text-indent="false"/>
    </style:style>
    <style:style style:name="P1858" style:family="paragraph" style:parent-style-name="Standard">
      <style:paragraph-properties fo:margin-left="0.3937in" fo:margin-right="0.7854in" fo:margin-top="0.0028in" fo:margin-bottom="0in" style:contextual-spacing="false" fo:line-height="95%" fo:text-align="justify" style:justify-single-word="false" fo:text-indent="0in" style:auto-text-indent="false"/>
    </style:style>
    <style:style style:name="P1859" style:family="paragraph" style:parent-style-name="Text_20_body" style:master-page-name="Converted55">
      <style:paragraph-properties style:page-number="56"/>
      <style:text-properties style:font-name="Source Sans Pro" fo:font-size="11pt" style:font-size-asian="11pt"/>
    </style:style>
    <style:style style:name="P1860" style:family="paragraph" style:parent-style-name="Text_20_body">
      <style:text-properties style:font-name="Source Sans Pro" fo:font-size="11pt" style:font-size-asian="11pt"/>
    </style:style>
    <style:style style:name="P1861" style:family="paragraph" style:parent-style-name="Text_20_body">
      <style:paragraph-properties fo:margin-top="0.1354in" fo:margin-bottom="0in" style:contextual-spacing="false"/>
      <style:text-properties style:font-name="Source Sans Pro" fo:font-size="11pt" style:font-size-asian="11pt"/>
    </style:style>
    <style:style style:name="P1862" style:family="paragraph" style:parent-style-name="Standard">
      <style:paragraph-properties fo:margin-left="0.3937in" fo:margin-right="0in" fo:margin-top="0in" fo:margin-bottom="0in" style:contextual-spacing="false" fo:line-height="0.1909in" fo:text-align="justify" style:justify-single-word="false" fo:text-indent="0in" style:auto-text-indent="false"/>
    </style:style>
    <style:style style:name="P1863" style:family="paragraph" style:parent-style-name="Standard">
      <style:paragraph-properties fo:margin-left="0.3937in" fo:margin-right="0.7846in" fo:margin-top="0.0035in" fo:margin-bottom="0in" style:contextual-spacing="false" fo:line-height="95%" fo:text-align="justify" style:justify-single-word="false" fo:text-indent="0in" style:auto-text-indent="false"/>
    </style:style>
    <style:style style:name="P1864" style:family="paragraph" style:parent-style-name="Heading_20_1" style:master-page-name="Converted56">
      <style:paragraph-properties fo:margin-top="0.0591in" fo:margin-bottom="0in" style:contextual-spacing="false" style:page-number="auto"/>
    </style:style>
    <style:style style:name="P1865" style:family="paragraph" style:parent-style-name="Standard">
      <style:paragraph-properties fo:margin-left="0.389in" fo:margin-right="0.7555in" fo:margin-top="0.2193in" fo:margin-bottom="0in" style:contextual-spacing="false" fo:line-height="0.1953in" fo:text-align="center" style:justify-single-word="false" fo:text-indent="0in" style:auto-text-indent="false"/>
    </style:style>
    <style:style style:name="P1866" style:family="paragraph" style:parent-style-name="Standard">
      <style:paragraph-properties fo:margin-left="0.389in" fo:margin-right="0.7555in" fo:margin-top="0in" fo:margin-bottom="0in" style:contextual-spacing="false" fo:line-height="0.1953in" fo:text-align="center" style:justify-single-word="false" fo:text-indent="0in" style:auto-text-indent="false"/>
    </style:style>
    <style:style style:name="P1867" style:family="paragraph" style:parent-style-name="Text_20_body">
      <style:paragraph-properties fo:margin-top="0.0862in" fo:margin-bottom="0in" style:contextual-spacing="false"/>
      <style:text-properties style:font-name="Source Sans Pro" fo:font-size="10pt" style:font-size-asian="10pt"/>
    </style:style>
    <style:style style:name="P1868" style:family="paragraph" style:parent-style-name="Standard">
      <style:paragraph-properties fo:margin-left="0.3937in" fo:margin-right="5.8898in" fo:margin-top="0.0008in" fo:margin-bottom="0in" style:contextual-spacing="false" fo:line-height="111%" fo:text-align="left" style:justify-single-word="false" fo:text-indent="0in" style:auto-text-indent="false"/>
    </style:style>
    <style:style style:name="P1869" style:family="paragraph" style:parent-style-name="Text_20_body">
      <style:paragraph-properties fo:margin-top="0.1244in" fo:margin-bottom="0in" style:contextual-spacing="false"/>
      <style:text-properties style:font-name="Source Sans Pro" fo:font-size="10pt" style:font-size-asian="10pt"/>
    </style:style>
    <style:style style:name="P1870" style:family="paragraph" style:parent-style-name="Standard">
      <style:paragraph-properties fo:margin-left="0in" fo:margin-right="0.9083in" fo:margin-top="0.0008in" fo:margin-bottom="0in" style:contextual-spacing="false" fo:text-align="right" style:justify-single-word="false" fo:text-indent="0in" style:auto-text-indent="false"/>
    </style:style>
    <style:style style:name="P1871"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P1872"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P1873"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P1874"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P1875"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P1876"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P1877" style:family="paragraph" style:parent-style-name="Frame_20_contents">
      <style:paragraph-properties fo:margin-left="0.0138in" fo:margin-right="0in" fo:margin-top="0.0098in" fo:margin-bottom="0in" style:contextual-spacing="false" fo:text-align="left" style:justify-single-word="false" fo:text-indent="0in" style:auto-text-indent="false"/>
    </style:style>
    <style:style style:name="T1" style:family="text">
      <style:text-properties fo:color="#40586f" style:font-name="Source Sans Pro" fo:letter-spacing="0.0098in"/>
    </style:style>
    <style:style style:name="T2" style:family="text">
      <style:text-properties fo:color="#40586f" style:font-name="Source Sans Pro" fo:letter-spacing="0.028in"/>
    </style:style>
    <style:style style:name="T3" style:family="text">
      <style:text-properties fo:color="#40586f" style:font-name="Source Sans Pro"/>
    </style:style>
    <style:style style:name="T4" style:family="text">
      <style:text-properties fo:color="#40586f" style:font-name="Source Sans Pro" fo:letter-spacing="0.0283in"/>
    </style:style>
    <style:style style:name="T5" style:family="text">
      <style:text-properties fo:color="#40586f" style:font-name="Source Sans Pro" fo:letter-spacing="0.0071in"/>
    </style:style>
    <style:style style:name="T6" style:family="text">
      <style:text-properties fo:color="#40586f" style:font-name="Source Sans Pro" fo:letter-spacing="0.0091in"/>
    </style:style>
    <style:style style:name="T7" style:family="text">
      <style:text-properties fo:color="#40586f" style:font-name="Source Sans Pro" fo:letter-spacing="0.0055in"/>
    </style:style>
    <style:style style:name="T8" style:family="text">
      <style:text-properties fo:color="#074b85" fo:letter-spacing="0.0236in" fo:font-weight="bold" style:font-weight-asian="bold"/>
    </style:style>
    <style:style style:name="T9" style:family="text">
      <style:text-properties fo:color="#074b85" fo:letter-spacing="0.0244in" fo:font-weight="bold" style:font-weight-asian="bold" style:text-scale="150%"/>
    </style:style>
    <style:style style:name="T10" style:family="text">
      <style:text-properties fo:color="#074b85" fo:letter-spacing="0.0228in" fo:font-weight="bold" style:font-weight-asian="bold"/>
    </style:style>
    <style:style style:name="T11" style:family="text">
      <style:text-properties fo:color="#40586f" style:font-name="Source Sans Pro" fo:font-size="12pt" fo:letter-spacing="0.0083in" style:font-size-asian="12pt"/>
    </style:style>
    <style:style style:name="T12" style:family="text">
      <style:text-properties fo:color="#40586f" style:font-name="Source Sans Pro" fo:font-size="12pt" fo:letter-spacing="0.0335in" style:font-size-asian="12pt"/>
    </style:style>
    <style:style style:name="T13" style:family="text">
      <style:text-properties fo:color="#40586f" style:font-name="Source Sans Pro" fo:font-size="12pt" fo:letter-spacing="0.0146in" style:font-size-asian="12pt"/>
    </style:style>
    <style:style style:name="T14" style:family="text">
      <style:text-properties fo:color="#40586f" style:font-name="Source Sans Pro" fo:font-size="12pt" fo:letter-spacing="0.0339in" style:font-size-asian="12pt"/>
    </style:style>
    <style:style style:name="T15" style:family="text">
      <style:text-properties fo:color="#40586f" style:font-name="Source Sans Pro" fo:font-size="12pt" fo:letter-spacing="0.0047in" style:font-size-asian="12pt"/>
    </style:style>
    <style:style style:name="T16" style:family="text">
      <style:text-properties fo:color="#40586f" style:font-name="Source Sans Pro" fo:font-size="12pt" fo:letter-spacing="0.0327in" style:font-size-asian="12pt"/>
    </style:style>
    <style:style style:name="T17" style:family="text">
      <style:text-properties fo:color="#40586f" style:font-name="Source Sans Pro" fo:font-size="12pt" fo:letter-spacing="0.0126in" style:font-size-asian="12pt"/>
    </style:style>
    <style:style style:name="T18" style:family="text">
      <style:text-properties fo:color="#231f20" style:font-name="Source Sans Pro"/>
    </style:style>
    <style:style style:name="T19" style:family="text">
      <style:text-properties fo:color="#231f20" style:font-name="Source Sans Pro" fo:letter-spacing="-0.0035in"/>
    </style:style>
    <style:style style:name="T20" style:family="text">
      <style:text-properties fo:color="#231f20" style:font-name="Source Sans Pro" fo:letter-spacing="-0.0028in"/>
    </style:style>
    <style:style style:name="T21" style:family="text">
      <style:text-properties fo:color="#231f20" style:font-name="Source Sans Pro" fo:letter-spacing="-0.0016in"/>
    </style:style>
    <style:style style:name="T22" style:family="text">
      <style:text-properties fo:color="#0f6bab" style:font-name="Source Sans Pro" fo:font-size="12pt" fo:letter-spacing="-0.0016in" style:font-size-asian="12pt"/>
    </style:style>
    <style:style style:name="T23" style:family="text">
      <style:text-properties fo:color="#231f20" fo:letter-spacing="0.0134in" fo:font-weight="bold" style:font-weight-asian="bold"/>
    </style:style>
    <style:style style:name="T24" style:family="text">
      <style:text-properties fo:color="#231f20" fo:letter-spacing="0.0311in" fo:font-weight="bold" style:font-weight-asian="bold"/>
    </style:style>
    <style:style style:name="T25" style:family="text">
      <style:text-properties fo:color="#231f20" fo:letter-spacing="0.0138in" fo:font-weight="bold" style:font-weight-asian="bold"/>
    </style:style>
    <style:style style:name="T26" style:family="text">
      <style:text-properties fo:color="#231f20" fo:letter-spacing="0.0335in" fo:font-weight="bold" style:font-weight-asian="bold"/>
    </style:style>
    <style:style style:name="T27" style:family="text">
      <style:text-properties fo:color="#231f20" fo:letter-spacing="0.0083in" fo:font-weight="bold" style:font-weight-asian="bold"/>
    </style:style>
    <style:style style:name="T28" style:family="text">
      <style:text-properties fo:color="#231f20" fo:letter-spacing="0.0327in" fo:font-weight="bold" style:font-weight-asian="bold"/>
    </style:style>
    <style:style style:name="T29" style:family="text">
      <style:text-properties fo:color="#231f20" fo:letter-spacing="0.0146in" fo:font-weight="bold" style:font-weight-asian="bold"/>
    </style:style>
    <style:style style:name="T30" style:family="text">
      <style:text-properties fo:color="#231f20" fo:letter-spacing="0.0126in" fo:font-weight="bold" style:font-weight-asian="bold"/>
    </style:style>
    <style:style style:name="T31" style:family="text">
      <style:text-properties fo:color="#231f20" style:font-name="Source Sans Pro" fo:font-size="10pt" fo:font-weight="bold" style:font-size-asian="10pt" style:font-weight-asian="bold"/>
    </style:style>
    <style:style style:name="T32" style:family="text">
      <style:text-properties fo:color="#231f20" style:font-name="Source Sans Pro" fo:font-size="10pt" fo:letter-spacing="-0.0055in" fo:font-weight="bold" style:font-size-asian="10pt" style:font-weight-asian="bold"/>
    </style:style>
    <style:style style:name="T33" style:family="text">
      <style:text-properties fo:color="#231f20" style:font-name="Source Sans Pro" fo:font-size="10pt" fo:letter-spacing="-0.0047in" fo:font-weight="bold" style:font-size-asian="10pt" style:font-weight-asian="bold"/>
    </style:style>
    <style:style style:name="T34" style:family="text">
      <style:text-properties fo:color="#231f20" style:font-name="Source Sans Pro" fo:font-size="10pt" fo:letter-spacing="-0.0016in" fo:font-weight="bold" style:font-size-asian="10pt" style:font-weight-asian="bold"/>
    </style:style>
    <style:style style:name="T35" style:family="text">
      <style:text-properties fo:color="#0f6bab" style:font-name="Source Sans Pro" fo:font-size="10pt" fo:letter-spacing="-0.0016in" style:font-size-asian="10pt"/>
    </style:style>
    <style:style style:name="T36" style:family="text">
      <style:text-properties fo:color="#231f20" style:font-name="Source Sans Pro" fo:font-size="10pt" fo:letter-spacing="-0.0028in" fo:font-weight="bold" style:font-size-asian="10pt" style:font-weight-asian="bold"/>
    </style:style>
    <style:style style:name="T37" style:family="text">
      <style:text-properties fo:color="#231f20" style:font-name="Source Sans Pro" fo:font-size="10pt" fo:letter-spacing="-0.002in" fo:font-weight="bold" style:font-size-asian="10pt" style:font-weight-asian="bold"/>
    </style:style>
    <style:style style:name="T38" style:family="text">
      <style:text-properties fo:color="#0f6bab" style:font-name="Source Sans Pro" fo:font-size="10pt" style:font-size-asian="10pt"/>
    </style:style>
    <style:style style:name="T39" style:family="text">
      <style:text-properties fo:color="#231f20" style:font-name="Source Sans Pro" fo:font-size="10pt" fo:letter-spacing="-0.0035in" fo:font-weight="bold" style:font-size-asian="10pt" style:font-weight-asian="bold"/>
    </style:style>
    <style:style style:name="T40" style:family="text">
      <style:text-properties fo:color="#231f20" style:font-name="Source Sans Pro" fo:font-size="19pt" style:font-size-asian="19pt"/>
    </style:style>
    <style:style style:name="T41" style:family="text">
      <style:text-properties fo:color="#231f20" style:font-name="Source Sans Pro" fo:font-size="19pt" fo:letter-spacing="-0.0134in" style:font-size-asian="19pt"/>
    </style:style>
    <style:style style:name="T42" style:family="text">
      <style:text-properties fo:color="#231f20" style:font-name="Source Sans Pro" fo:font-size="19pt" fo:letter-spacing="-0.002in" style:font-size-asian="19pt"/>
    </style:style>
    <style:style style:name="T43" style:family="text">
      <style:text-properties fo:color="#231f20" style:font-name="Source Sans Pro" fo:font-size="12pt" style:font-size-asian="12pt"/>
    </style:style>
    <style:style style:name="T44" style:family="text">
      <style:text-properties fo:color="#231f20" style:font-name="Source Sans Pro" fo:font-size="12pt" fo:letter-spacing="-0.0063in" style:font-size-asian="12pt"/>
    </style:style>
    <style:style style:name="T45" style:family="text">
      <style:text-properties fo:color="#231f20" style:font-name="Source Sans Pro" fo:font-size="12pt" fo:letter-spacing="-0.0016in" style:font-size-asian="12pt"/>
    </style:style>
    <style:style style:name="T46" style:family="text">
      <style:text-properties fo:color="#25408f" fo:font-weight="bold" style:font-weight-asian="bold"/>
    </style:style>
    <style:style style:name="T47" style:family="text">
      <style:text-properties fo:color="#25408f" fo:letter-spacing="-0.0008in" fo:font-weight="bold" style:font-weight-asian="bold"/>
    </style:style>
    <style:style style:name="T48" style:family="text">
      <style:text-properties fo:color="#25408f" fo:letter-spacing="-0.0016in" fo:font-weight="bold" style:font-weight-asian="bold"/>
    </style:style>
    <style:style style:name="T49" style:family="text">
      <style:text-properties fo:color="#231f20" style:font-name="Source Sans Pro" fo:font-size="10pt" style:font-size-asian="10pt"/>
    </style:style>
    <style:style style:name="T50" style:family="text">
      <style:text-properties fo:color="#231f20" style:font-name="Source Sans Pro" fo:font-size="10pt" fo:letter-spacing="-0.0035in" style:font-size-asian="10pt"/>
    </style:style>
    <style:style style:name="T51" style:family="text">
      <style:text-properties fo:color="#231f20" style:font-name="Source Sans Pro" fo:font-size="10pt" fo:letter-spacing="-0.0028in" style:font-size-asian="10pt"/>
    </style:style>
    <style:style style:name="T52" style:family="text">
      <style:text-properties fo:color="#231f20" style:font-name="Source Sans Pro" fo:font-size="10pt" fo:letter-spacing="-0.0016in" style:font-size-asian="10pt"/>
    </style:style>
    <style:style style:name="T53" style:family="text">
      <style:text-properties fo:color="#25408f" fo:letter-spacing="-0.0047in" fo:font-weight="bold" style:font-weight-asian="bold"/>
    </style:style>
    <style:style style:name="T54" style:family="text">
      <style:text-properties fo:color="#25408f" fo:letter-spacing="-0.0028in" fo:font-weight="bold" style:font-weight-asian="bold"/>
    </style:style>
    <style:style style:name="T55" style:family="text">
      <style:text-properties fo:color="#231f20" style:font-name="Source Sans Pro" fo:font-size="10pt" fo:letter-spacing="-0.002in" style:font-size-asian="10pt"/>
    </style:style>
    <style:style style:name="T56" style:family="text">
      <style:text-properties fo:color="#25408f" fo:letter-spacing="-0.0043in" fo:font-weight="bold" style:font-weight-asian="bold"/>
    </style:style>
    <style:style style:name="T57" style:family="text">
      <style:text-properties fo:color="#25408f" fo:letter-spacing="-0.0035in" fo:font-weight="bold" style:font-weight-asian="bold"/>
    </style:style>
    <style:style style:name="T58" style:family="text">
      <style:text-properties fo:color="#25408f" fo:letter-spacing="-0.002in" fo:font-weight="bold" style:font-weight-asian="bold"/>
    </style:style>
    <style:style style:name="T59" style:family="text">
      <style:text-properties fo:color="#25408f" style:font-name="Source Sans Pro Semibold" fo:font-size="10pt" fo:letter-spacing="-0.0016in" fo:font-weight="bold" style:font-size-asian="10pt" style:font-weight-asian="bold"/>
    </style:style>
    <style:style style:name="T60" style:family="text">
      <style:text-properties fo:color="#25408f" style:font-name="Source Sans Pro Semibold" fo:font-size="10pt" fo:letter-spacing="-0.0043in" fo:font-weight="bold" style:font-size-asian="10pt" style:font-weight-asian="bold"/>
    </style:style>
    <style:style style:name="T61" style:family="text">
      <style:text-properties fo:color="#231f20" style:font-name="Source Sans Pro" fo:font-size="10pt" fo:letter-spacing="-0.0047in" style:font-size-asian="10pt"/>
    </style:style>
    <style:style style:name="T62" style:family="text">
      <style:text-properties fo:color="#25408f" fo:letter-spacing="-0.0083in" fo:font-weight="bold" style:font-weight-asian="bold"/>
    </style:style>
    <style:style style:name="T63" style:family="text">
      <style:text-properties fo:color="#25408f" fo:letter-spacing="-0.0071in" fo:font-weight="bold" style:font-weight-asian="bold"/>
    </style:style>
    <style:style style:name="T64" style:family="text">
      <style:text-properties fo:color="#231f20" style:font-name="Source Sans Pro" fo:font-size="10pt" fo:letter-spacing="0.0228in" style:font-size-asian="10pt"/>
    </style:style>
    <style:style style:name="T65" style:family="text">
      <style:text-properties fo:color="#25408f" fo:letter-spacing="-0.0063in" fo:font-weight="bold" style:font-weight-asian="bold"/>
    </style:style>
    <style:style style:name="T66" style:family="text">
      <style:text-properties fo:color="#25408f" fo:letter-spacing="-0.0055in" fo:font-weight="bold" style:font-weight-asian="bold"/>
    </style:style>
    <style:style style:name="T67" style:family="text">
      <style:text-properties fo:color="#231f20" style:font-name="Source Sans Pro" fo:font-size="10pt" fo:letter-spacing="-0.0043in" style:font-size-asian="10pt"/>
    </style:style>
    <style:style style:name="T68" style:family="text">
      <style:text-properties fo:color="#25408f" fo:letter-spacing="-0.0075in" fo:font-weight="bold" style:font-weight-asian="bold"/>
    </style:style>
    <style:style style:name="T69" style:family="text">
      <style:text-properties fo:color="#25408f" fo:letter-spacing="0.0008in" fo:font-weight="bold" style:font-weight-asian="bold"/>
    </style:style>
    <style:style style:name="T70" style:family="text">
      <style:text-properties fo:color="#25408f" fo:letter-spacing="0.002in" fo:font-weight="bold" style:font-weight-asian="bold"/>
    </style:style>
    <style:style style:name="T71" style:family="text">
      <style:text-properties fo:color="#231f20" style:font-name="Source Sans Pro" fo:font-size="19pt" fo:letter-spacing="-0.0118in" style:font-size-asian="19pt"/>
    </style:style>
    <style:style style:name="T72" style:family="text">
      <style:text-properties fo:color="#231f20" style:font-name="Source Sans Pro" fo:font-size="19pt" fo:letter-spacing="-0.0138in" style:font-size-asian="19pt"/>
    </style:style>
    <style:style style:name="T73" style:family="text">
      <style:text-properties fo:color="#231f20" style:font-name="Source Sans Pro" fo:font-size="12pt" fo:letter-spacing="-0.0075in" style:font-size-asian="12pt"/>
    </style:style>
    <style:style style:name="T74" style:family="text">
      <style:text-properties fo:color="#ffffff" style:font-name="Lato Black" fo:font-size="6pt" fo:font-weight="bold" style:font-size-asian="6pt" style:font-weight-asian="bold"/>
    </style:style>
    <style:style style:name="T75" style:family="text">
      <style:text-properties fo:color="#ffffff" style:font-name="Lato Black" fo:font-size="6pt" fo:letter-spacing="0.0134in" fo:font-weight="bold" style:font-size-asian="6pt" style:font-weight-asian="bold"/>
    </style:style>
    <style:style style:name="T76" style:family="text">
      <style:text-properties fo:color="#ffffff" style:font-name="Lato Black" fo:font-size="6pt" fo:letter-spacing="0.0083in" fo:font-weight="bold" style:font-size-asian="6pt" style:font-weight-asian="bold"/>
    </style:style>
    <style:style style:name="T77" style:family="text">
      <style:text-properties fo:color="#ffffff" style:font-name="Lato Black" fo:font-size="6pt" fo:letter-spacing="0.0098in" fo:font-weight="bold" style:font-size-asian="6pt" style:font-weight-asian="bold"/>
    </style:style>
    <style:style style:name="T78" style:family="text">
      <style:text-properties fo:color="#ffffff" style:font-name="Lato Black" fo:font-size="6pt" fo:letter-spacing="0.0138in" fo:font-weight="bold" style:font-size-asian="6pt" style:font-weight-asian="bold"/>
    </style:style>
    <style:style style:name="T79" style:family="text">
      <style:text-properties fo:color="#ffffff" style:font-name="Lato Black" fo:font-size="6pt" fo:letter-spacing="-0.0016in" fo:font-weight="bold" style:font-size-asian="6pt" style:font-weight-asian="bold"/>
    </style:style>
    <style:style style:name="T80" style:family="text">
      <style:text-properties fo:color="#ffffff" style:font-name="Lato Black" fo:font-size="6pt" fo:letter-spacing="-0.0035in" fo:font-weight="bold" style:font-size-asian="6pt" style:font-weight-asian="bold"/>
    </style:style>
    <style:style style:name="T81" style:family="text">
      <style:text-properties fo:color="#231f20"/>
    </style:style>
    <style:style style:name="T82" style:family="text">
      <style:text-properties fo:color="#231f20" fo:letter-spacing="0.0417in"/>
    </style:style>
    <style:style style:name="T83" style:family="text">
      <style:text-properties fo:color="#231f20" fo:letter-spacing="-0.0016in"/>
    </style:style>
    <style:style style:name="T84" style:family="text">
      <style:text-properties fo:color="#231f20" style:font-name="Source Sans Pro" fo:letter-spacing="-0.0047in"/>
    </style:style>
    <style:style style:name="T85" style:family="text">
      <style:text-properties style:font-name="Verdana" fo:font-size="9.5pt" style:text-underline-style="solid" style:text-underline-width="auto" style:text-underline-color="font-color" fo:font-weight="bold" style:font-size-asian="9.5pt" style:font-weight-asian="bold"/>
    </style:style>
    <style:style style:name="T86" style:family="text">
      <style:text-properties style:font-name="Verdana" fo:font-size="9.5pt" fo:letter-spacing="0.0035in" style:text-underline-style="solid" style:text-underline-width="auto" style:text-underline-color="font-color" fo:font-weight="bold" style:font-size-asian="9.5pt" style:font-weight-asian="bold"/>
    </style:style>
    <style:style style:name="T87" style:family="text">
      <style:text-properties style:font-name="Verdana" fo:font-size="9.5pt" fo:letter-spacing="0.0055in" style:text-underline-style="solid" style:text-underline-width="auto" style:text-underline-color="font-color" fo:font-weight="bold" style:font-size-asian="9.5pt" style:font-weight-asian="bold"/>
    </style:style>
    <style:style style:name="T88" style:family="text">
      <style:text-properties style:font-name="Verdana" fo:font-size="9.5pt" fo:letter-spacing="-0.0028in" style:text-underline-style="solid" style:text-underline-width="auto" style:text-underline-color="font-color" fo:font-weight="bold" style:font-size-asian="9.5pt" style:font-weight-asian="bold"/>
    </style:style>
    <style:style style:name="T89" style:family="text">
      <style:text-properties style:font-name="Verdana" fo:font-size="7.5pt" fo:font-weight="bold" style:font-size-asian="7.5pt" style:font-weight-asian="bold" style:text-scale="105%"/>
    </style:style>
    <style:style style:name="T90" style:family="text">
      <style:text-properties style:font-name="Verdana" fo:font-size="7.5pt" fo:letter-spacing="-0.0016in" fo:font-weight="bold" style:font-size-asian="7.5pt" style:font-weight-asian="bold" style:text-scale="105%"/>
    </style:style>
    <style:style style:name="T91" style:family="text">
      <style:text-properties style:font-name="Verdana" fo:font-size="7.5pt" fo:letter-spacing="-0.0047in" fo:font-weight="bold" style:font-size-asian="7.5pt" style:font-weight-asian="bold" style:text-scale="105%"/>
    </style:style>
    <style:style style:name="T92" style:family="text">
      <style:text-properties style:font-name="Verdana" fo:font-size="7.5pt" fo:letter-spacing="-0.0043in" fo:font-weight="bold" style:font-size-asian="7.5pt" style:font-weight-asian="bold" style:text-scale="105%"/>
    </style:style>
    <style:style style:name="T93" style:family="text">
      <style:text-properties style:font-name="Verdana" fo:font-size="7.5pt" style:font-size-asian="7.5pt" style:text-scale="105%"/>
    </style:style>
    <style:style style:name="T94" style:family="text">
      <style:text-properties style:font-name="Verdana" fo:font-size="7.5pt" fo:letter-spacing="-0.0075in" style:font-size-asian="7.5pt" style:text-scale="105%"/>
    </style:style>
    <style:style style:name="T95" style:family="text">
      <style:text-properties style:font-name="Verdana" fo:font-size="7.5pt" fo:letter-spacing="-0.0083in" style:font-size-asian="7.5pt" style:text-scale="105%"/>
    </style:style>
    <style:style style:name="T96" style:family="text">
      <style:text-properties style:font-name="Verdana" fo:font-size="7.5pt" fo:letter-spacing="-0.0028in" style:font-size-asian="7.5pt" style:text-scale="105%"/>
    </style:style>
    <style:style style:name="T97" style:family="text">
      <style:text-properties style:font-name="Verdana" fo:font-size="7.5pt" fo:letter-spacing="-0.0043in" style:font-size-asian="7.5pt" style:text-scale="105%"/>
    </style:style>
    <style:style style:name="T98" style:family="text">
      <style:text-properties style:font-name="Verdana" fo:font-size="7.5pt" fo:letter-spacing="-0.0055in" style:font-size-asian="7.5pt" style:text-scale="105%"/>
    </style:style>
    <style:style style:name="T99" style:family="text">
      <style:text-properties style:font-name="Verdana" fo:font-size="7.5pt" fo:letter-spacing="-0.0063in" style:font-size-asian="7.5pt" style:text-scale="105%"/>
    </style:style>
    <style:style style:name="T100" style:family="text">
      <style:text-properties style:font-name="Verdana" fo:font-size="7.5pt" fo:letter-spacing="-0.0047in" style:font-size-asian="7.5pt" style:text-scale="105%"/>
    </style:style>
    <style:style style:name="T101" style:family="text">
      <style:text-properties style:font-name="Verdana" fo:font-size="7.5pt" fo:letter-spacing="-0.0035in" fo:font-weight="bold" style:font-size-asian="7.5pt" style:font-weight-asian="bold" style:text-scale="105%"/>
    </style:style>
    <style:style style:name="T102" style:family="text">
      <style:text-properties style:font-name="Verdana" fo:font-size="7.5pt" fo:letter-spacing="-0.0008in" style:font-size-asian="7.5pt" style:text-scale="105%"/>
    </style:style>
    <style:style style:name="T103" style:family="text">
      <style:text-properties style:font-name="Verdana" fo:font-size="7.5pt" fo:letter-spacing="-0.0075in" fo:font-weight="bold" style:font-size-asian="7.5pt" style:font-weight-asian="bold" style:text-scale="105%"/>
    </style:style>
    <style:style style:name="T104" style:family="text">
      <style:text-properties style:font-name="Verdana" fo:font-size="7.5pt" fo:letter-spacing="-0.0083in" fo:font-weight="bold" style:font-size-asian="7.5pt" style:font-weight-asian="bold" style:text-scale="105%"/>
    </style:style>
    <style:style style:name="T105" style:family="text">
      <style:text-properties style:font-name="Verdana" fo:font-size="7.5pt" fo:letter-spacing="-0.0091in" style:font-size-asian="7.5pt" style:text-scale="105%"/>
    </style:style>
    <style:style style:name="T106" style:family="text">
      <style:text-properties style:font-name="Verdana" fo:font-size="7.5pt" fo:letter-spacing="-0.0016in" style:font-size-asian="7.5pt" style:text-scale="105%"/>
    </style:style>
    <style:style style:name="T107" style:family="text">
      <style:text-properties style:font-name="Verdana" fo:font-size="7.5pt" fo:letter-spacing="-0.0035in" style:font-size-asian="7.5pt" style:text-scale="105%"/>
    </style:style>
    <style:style style:name="T108" style:family="text">
      <style:text-properties style:font-name="Verdana" fo:font-size="7.5pt" fo:letter-spacing="-0.0071in" style:font-size-asian="7.5pt" style:text-scale="105%"/>
    </style:style>
    <style:style style:name="T109" style:family="text">
      <style:text-properties style:font-name="Verdana" fo:font-size="7.5pt" fo:letter-spacing="-0.0028in" fo:font-weight="bold" style:font-size-asian="7.5pt" style:font-weight-asian="bold" style:text-scale="105%"/>
    </style:style>
    <style:style style:name="T110" style:family="text">
      <style:text-properties style:font-name="Verdana" fo:font-size="7.5pt" fo:font-style="italic" style:font-size-asian="7.5pt" style:font-style-asian="italic" style:text-scale="105%"/>
    </style:style>
    <style:style style:name="T111" style:family="text">
      <style:text-properties style:font-name="Verdana" fo:font-size="7.5pt" fo:letter-spacing="-0.0091in" fo:font-weight="bold" style:font-size-asian="7.5pt" style:font-weight-asian="bold" style:text-scale="105%"/>
    </style:style>
    <style:style style:name="T112" style:family="text">
      <style:text-properties style:font-name="Verdana" fo:font-size="7.5pt" fo:letter-spacing="-0.0098in" style:font-size-asian="7.5pt" style:text-scale="105%"/>
    </style:style>
    <style:style style:name="T113" style:family="text">
      <style:text-properties fo:color="#080808" fo:font-size="8pt" style:font-size-asian="8pt" style:text-scale="105%"/>
    </style:style>
    <style:style style:name="T114" style:family="text">
      <style:text-properties fo:color="#080808" fo:font-size="8pt" fo:letter-spacing="0.028in" style:font-size-asian="8pt" style:text-scale="105%"/>
    </style:style>
    <style:style style:name="T115" style:family="text">
      <style:text-properties fo:color="#080808" fo:font-size="7.5pt" style:font-size-asian="7.5pt" style:text-scale="105%"/>
    </style:style>
    <style:style style:name="T116" style:family="text">
      <style:text-properties fo:color="#080808" fo:font-size="7.5pt" fo:letter-spacing="0.028in" style:font-size-asian="7.5pt" style:text-scale="105%"/>
    </style:style>
    <style:style style:name="T117" style:family="text">
      <style:text-properties fo:color="#080808" style:font-name="Times New Roman" fo:font-size="8pt" style:font-size-asian="8pt" style:text-scale="110%"/>
    </style:style>
    <style:style style:name="T118" style:family="text">
      <style:text-properties fo:color="#080808" style:font-name="Times New Roman" fo:font-size="8pt" fo:letter-spacing="0.028in" style:font-size-asian="8pt" style:text-scale="110%"/>
    </style:style>
    <style:style style:name="T119" style:family="text">
      <style:text-properties fo:color="#080808" fo:font-size="8pt" style:font-size-asian="8pt" style:text-scale="110%"/>
    </style:style>
    <style:style style:name="T120" style:family="text">
      <style:text-properties fo:color="#1c1c1c" fo:font-size="8pt" style:font-size-asian="8pt" style:text-scale="110%"/>
    </style:style>
    <style:style style:name="T121" style:family="text">
      <style:text-properties fo:color="#080808" style:font-name="Times New Roman" fo:font-size="8pt" style:font-size-asian="8pt" style:text-scale="105%"/>
    </style:style>
    <style:style style:name="T122" style:family="text">
      <style:text-properties fo:color="#080808" style:font-name="Times New Roman" fo:font-size="8pt" fo:letter-spacing="0.028in" style:font-size-asian="8pt" style:text-scale="105%"/>
    </style:style>
    <style:style style:name="T123" style:family="text">
      <style:text-properties fo:color="#080808" fo:font-weight="bold" style:font-weight-asian="bold" style:text-scale="110%"/>
    </style:style>
    <style:style style:name="T124" style:family="text">
      <style:text-properties fo:color="#080808" fo:letter-spacing="0.022in" fo:font-weight="bold" style:font-weight-asian="bold" style:text-scale="110%"/>
    </style:style>
    <style:style style:name="T125" style:family="text">
      <style:text-properties fo:color="#080808" style:text-scale="110%"/>
    </style:style>
    <style:style style:name="T126" style:family="text">
      <style:text-properties fo:color="#080808" fo:letter-spacing="-0.0008in" style:text-scale="110%"/>
    </style:style>
    <style:style style:name="T127" style:family="text">
      <style:text-properties fo:color="#080808" fo:letter-spacing="0.028in" style:text-scale="110%"/>
    </style:style>
    <style:style style:name="T128" style:family="text">
      <style:text-properties fo:color="#080808" fo:letter-spacing="0.0173in" fo:font-weight="bold" style:font-weight-asian="bold" style:text-scale="110%"/>
    </style:style>
    <style:style style:name="T129" style:family="text">
      <style:text-properties fo:color="#080808" fo:letter-spacing="0.0126in" style:text-scale="110%"/>
    </style:style>
    <style:style style:name="T130" style:family="text">
      <style:text-properties fo:color="#080808" fo:letter-spacing="-0.0047in" style:text-scale="110%"/>
    </style:style>
    <style:style style:name="T131" style:family="text">
      <style:text-properties fo:color="#080808" fo:letter-spacing="0.0102in" style:text-scale="110%"/>
    </style:style>
    <style:style style:name="T132" style:family="text">
      <style:text-properties fo:color="#080808" fo:letter-spacing="-0.0075in" style:text-scale="110%"/>
    </style:style>
    <style:style style:name="T133" style:family="text">
      <style:text-properties fo:color="#080808" fo:letter-spacing="-0.0016in" style:text-scale="110%"/>
    </style:style>
    <style:style style:name="T134" style:family="text">
      <style:text-properties fo:color="#080808" fo:letter-spacing="-0.0055in" style:text-scale="110%"/>
    </style:style>
    <style:style style:name="T135" style:family="text">
      <style:text-properties fo:color="#080808" fo:letter-spacing="-0.0028in" style:text-scale="110%"/>
    </style:style>
    <style:style style:name="T136" style:family="text">
      <style:text-properties fo:color="#080808" fo:letter-spacing="-0.0043in" style:text-scale="110%"/>
    </style:style>
    <style:style style:name="T137" style:family="text">
      <style:text-properties fo:color="#080808" fo:letter-spacing="-0.002in" style:text-scale="110%"/>
    </style:style>
    <style:style style:name="T138" style:family="text">
      <style:text-properties fo:color="#080808" fo:font-weight="bold" style:font-weight-asian="bold" style:text-scale="105%"/>
    </style:style>
    <style:style style:name="T139" style:family="text">
      <style:text-properties fo:color="#080808" style:text-scale="105%"/>
    </style:style>
    <style:style style:name="T140" style:family="text">
      <style:text-properties fo:color="#080808" fo:letter-spacing="0.028in" style:text-scale="105%"/>
    </style:style>
    <style:style style:name="T141" style:family="text">
      <style:text-properties fo:color="#080808" fo:letter-spacing="0.0264in" style:text-scale="105%"/>
    </style:style>
    <style:style style:name="T142" style:family="text">
      <style:text-properties fo:color="#080808" fo:letter-spacing="0.0201in" style:text-scale="105%"/>
    </style:style>
    <style:style style:name="T143" style:family="text">
      <style:text-properties fo:color="#1c1c1c" style:text-scale="105%"/>
    </style:style>
    <style:style style:name="T144" style:family="text">
      <style:text-properties fo:color="#1c1c1c" fo:letter-spacing="0.028in" style:text-scale="105%"/>
    </style:style>
    <style:style style:name="T145" style:family="text">
      <style:text-properties fo:color="#080808" fo:letter-spacing="0.028in" fo:font-weight="bold" style:font-weight-asian="bold" style:text-scale="105%"/>
    </style:style>
    <style:style style:name="T146" style:family="text">
      <style:text-properties fo:color="#080808" fo:font-style="italic" style:font-style-asian="italic" style:text-scale="105%"/>
    </style:style>
    <style:style style:name="T147" style:family="text">
      <style:text-properties fo:color="#080808" fo:letter-spacing="0.028in" fo:font-style="italic" style:font-style-asian="italic" style:text-scale="105%"/>
    </style:style>
    <style:style style:name="T148" style:family="text">
      <style:text-properties fo:color="#080808" fo:letter-spacing="0.0272in" style:text-scale="105%"/>
    </style:style>
    <style:style style:name="T149" style:family="text">
      <style:text-properties fo:color="#080808" style:font-name="Times New Roman" fo:font-size="8pt" fo:letter-spacing="0.0118in" style:font-size-asian="8pt" style:text-scale="110%"/>
    </style:style>
    <style:style style:name="T150" style:family="text">
      <style:text-properties fo:color="#080808" fo:font-size="8pt" fo:letter-spacing="-0.0008in" style:font-size-asian="8pt" style:text-scale="110%"/>
    </style:style>
    <style:style style:name="T151" style:family="text">
      <style:text-properties fo:color="#080808" fo:font-size="8pt" fo:letter-spacing="-0.0016in" style:font-size-asian="8pt" style:text-scale="110%"/>
    </style:style>
    <style:style style:name="T152" style:family="text">
      <style:text-properties fo:color="#080808" fo:font-size="8pt" fo:letter-spacing="0.0016in" style:font-size-asian="8pt" style:text-scale="110%"/>
    </style:style>
    <style:style style:name="T153" style:family="text">
      <style:text-properties fo:color="#080808" fo:font-size="8pt" fo:letter-spacing="0.002in" style:font-size-asian="8pt" style:text-scale="110%"/>
    </style:style>
    <style:style style:name="T154" style:family="text">
      <style:text-properties fo:color="#080808" fo:font-size="7.5pt" style:font-size-asian="7.5pt" style:text-scale="110%"/>
    </style:style>
    <style:style style:name="T155" style:family="text">
      <style:text-properties fo:color="#080808" fo:font-size="7.5pt" fo:letter-spacing="0.0035in" style:font-size-asian="7.5pt" style:text-scale="110%"/>
    </style:style>
    <style:style style:name="T156" style:family="text">
      <style:text-properties fo:color="#080808" fo:font-size="8pt" fo:letter-spacing="0.0008in" style:font-size-asian="8pt" style:text-scale="110%"/>
    </style:style>
    <style:style style:name="T157" style:family="text">
      <style:text-properties fo:color="#080808" fo:font-size="8pt" fo:letter-spacing="0.0071in" style:font-size-asian="8pt" style:text-scale="110%"/>
    </style:style>
    <style:style style:name="T158" style:family="text">
      <style:text-properties fo:color="#080808" fo:font-size="8pt" fo:letter-spacing="-0.0035in" style:font-size-asian="8pt" style:text-scale="110%"/>
    </style:style>
    <style:style style:name="T159" style:family="text">
      <style:text-properties fo:color="#080808" fo:font-size="8pt" fo:letter-spacing="-0.0047in" style:font-size-asian="8pt" style:text-scale="110%"/>
    </style:style>
    <style:style style:name="T160" style:family="text">
      <style:text-properties fo:color="#080808" fo:font-size="8pt" fo:letter-spacing="-0.0063in" style:font-size-asian="8pt" style:text-scale="110%"/>
    </style:style>
    <style:style style:name="T161" style:family="text">
      <style:text-properties fo:color="#080808" fo:font-size="8pt" fo:letter-spacing="0.0264in" style:font-size-asian="8pt" style:text-scale="105%"/>
    </style:style>
    <style:style style:name="T162" style:family="text">
      <style:text-properties fo:color="#080808" fo:font-size="8pt" fo:letter-spacing="0.0228in" style:font-size-asian="8pt" style:text-scale="105%"/>
    </style:style>
    <style:style style:name="T163" style:family="text">
      <style:text-properties fo:color="#425970" style:text-position="8% 100%" fo:font-size="6pt" fo:font-weight="bold" style:font-size-asian="6pt" style:font-weight-asian="bold"/>
    </style:style>
    <style:style style:name="T164" style:family="text">
      <style:text-properties fo:color="#647789" style:text-position="8% 100%" fo:font-size="6pt" fo:font-weight="bold" style:font-size-asian="6pt" style:font-weight-asian="bold"/>
    </style:style>
    <style:style style:name="T165" style:family="text">
      <style:text-properties fo:color="#647789" style:text-position="8% 100%" fo:font-size="6pt" fo:letter-spacing="-0.0063in" fo:font-weight="bold" style:font-size-asian="6pt" style:font-weight-asian="bold"/>
    </style:style>
    <style:style style:name="T166" style:family="text">
      <style:text-properties fo:color="#425970" style:text-position="8% 100%" fo:font-size="6pt" fo:letter-spacing="-0.0008in" fo:font-weight="bold" style:font-size-asian="6pt" style:font-weight-asian="bold"/>
    </style:style>
    <style:style style:name="T167" style:family="text">
      <style:text-properties fo:color="#425970" style:text-position="8% 100%" fo:font-size="6pt" fo:letter-spacing="0.0016in" fo:font-weight="bold" style:font-size-asian="6pt" style:font-weight-asian="bold"/>
    </style:style>
    <style:style style:name="T168" style:family="text">
      <style:text-properties fo:color="#425970" style:text-position="8% 100%" fo:font-size="6pt" fo:letter-spacing="-0.0047in" fo:font-weight="bold" style:font-size-asian="6pt" style:font-weight-asian="bold"/>
    </style:style>
    <style:style style:name="T169" style:family="text">
      <style:text-properties fo:color="#425970" style:text-position="8% 100%" fo:font-size="6pt" fo:letter-spacing="-0.0016in" fo:font-weight="bold" style:font-size-asian="6pt" style:font-weight-asian="bold"/>
    </style:style>
    <style:style style:name="T170" style:family="text">
      <style:text-properties fo:color="#40586f" style:font-name="Lato Black" fo:font-size="6pt" fo:letter-spacing="-0.0035in" fo:font-weight="bold" style:font-size-asian="6pt" style:font-weight-asian="bold"/>
    </style:style>
    <style:style style:name="T171" style:family="text">
      <style:text-properties fo:color="#231f20" style:font-name="Times New Roman" fo:font-size="9.5pt" fo:font-weight="bold" style:font-size-asian="9.5pt" style:font-weight-asian="bold" style:text-scale="105%"/>
    </style:style>
    <style:style style:name="T172" style:family="text">
      <style:text-properties fo:color="#231f20" style:font-name="Times New Roman" fo:font-size="9.5pt" fo:letter-spacing="-0.0083in" fo:font-weight="bold" style:font-size-asian="9.5pt" style:font-weight-asian="bold" style:text-scale="105%"/>
    </style:style>
    <style:style style:name="T173" style:family="text">
      <style:text-properties fo:color="#231f20" style:font-name="Times New Roman" fo:font-size="9.5pt" style:font-size-asian="9.5pt" style:text-scale="105%"/>
    </style:style>
    <style:style style:name="T174" style:family="text">
      <style:text-properties fo:color="#231f20" style:font-name="Times New Roman" fo:font-size="9.5pt" fo:letter-spacing="-0.0083in" style:font-size-asian="9.5pt" style:text-scale="105%"/>
    </style:style>
    <style:style style:name="T175" style:family="text">
      <style:text-properties fo:color="#231f20" style:font-name="Times New Roman" fo:font-size="9.5pt" fo:letter-spacing="-0.0075in" style:font-size-asian="9.5pt" style:text-scale="105%"/>
    </style:style>
    <style:style style:name="T176" style:family="text">
      <style:text-properties fo:color="#231f20" style:font-name="Times New Roman" fo:font-size="9.5pt" fo:letter-spacing="-0.0028in" style:font-size-asian="9.5pt" style:text-scale="105%"/>
    </style:style>
    <style:style style:name="T177" style:family="text">
      <style:text-properties fo:color="#231f20" style:font-name="Times New Roman" fo:font-size="9.5pt" fo:font-style="italic" fo:font-weight="bold" style:font-size-asian="9.5pt" style:font-style-asian="italic" style:font-weight-asian="bold"/>
    </style:style>
    <style:style style:name="T178" style:family="text">
      <style:text-properties fo:color="#231f20" style:font-name="Times New Roman" fo:font-size="9.5pt" fo:letter-spacing="0.0134in" fo:font-style="italic" fo:font-weight="bold" style:font-size-asian="9.5pt" style:font-style-asian="italic" style:font-weight-asian="bold"/>
    </style:style>
    <style:style style:name="T179" style:family="text">
      <style:text-properties fo:color="#231f20" style:font-name="Times New Roman" fo:font-size="9.5pt" fo:letter-spacing="0.0138in" fo:font-style="italic" fo:font-weight="bold" style:font-size-asian="9.5pt" style:font-style-asian="italic" style:font-weight-asian="bold"/>
    </style:style>
    <style:style style:name="T180" style:family="text">
      <style:text-properties fo:color="#231f20" style:font-name="Times New Roman" fo:font-size="9.5pt" fo:letter-spacing="-0.0016in" fo:font-style="italic" fo:font-weight="bold" style:font-size-asian="9.5pt" style:font-style-asian="italic" style:font-weight-asian="bold"/>
    </style:style>
    <style:style style:name="T181" style:family="text">
      <style:text-properties fo:color="#231f20" style:font-name="Times New Roman" fo:font-size="9.5pt" fo:letter-spacing="-0.0016in" fo:font-weight="bold" style:font-size-asian="9.5pt" style:font-weight-asian="bold" style:text-scale="105%"/>
    </style:style>
    <style:style style:name="T182" style:family="text">
      <style:text-properties fo:color="#231f20" style:font-name="Times New Roman" fo:letter-spacing="-0.0016in" style:text-scale="105%"/>
    </style:style>
    <style:style style:name="T183" style:family="text">
      <style:text-properties fo:color="#231f20" style:font-name="Times New Roman" fo:font-size="9.5pt" fo:letter-spacing="-0.0043in" style:font-size-asian="9.5pt" style:text-scale="105%"/>
    </style:style>
    <style:style style:name="T184" style:family="text">
      <style:text-properties fo:color="#231f20" style:font-name="Times New Roman" fo:font-size="9.5pt" fo:letter-spacing="-0.0055in" style:font-size-asian="9.5pt" style:text-scale="105%"/>
    </style:style>
    <style:style style:name="T185" style:family="text">
      <style:text-properties fo:color="#231f20" style:font-name="Times New Roman" fo:font-size="9.5pt" fo:letter-spacing="-0.0047in" style:font-size-asian="9.5pt" style:text-scale="105%"/>
    </style:style>
    <style:style style:name="T186" style:family="text">
      <style:text-properties fo:color="#231f20" style:font-name="Times New Roman" fo:font-size="9.5pt" fo:letter-spacing="-0.0016in" style:font-size-asian="9.5pt" style:text-scale="105%"/>
    </style:style>
    <style:style style:name="T187" style:family="text">
      <style:text-properties fo:color="#231f20" style:font-name="Times New Roman" fo:font-size="7pt" style:font-size-asian="7pt" style:text-scale="105%"/>
    </style:style>
    <style:style style:name="T188" style:family="text">
      <style:text-properties fo:color="#231f20" style:font-name="Times New Roman" fo:font-size="7pt" fo:letter-spacing="-0.0047in" style:font-size-asian="7pt" style:text-scale="105%"/>
    </style:style>
    <style:style style:name="T189" style:family="text">
      <style:text-properties fo:color="#231f20" style:font-name="Times New Roman" fo:font-size="7pt" fo:letter-spacing="-0.0028in" style:font-size-asian="7pt" style:text-scale="105%"/>
    </style:style>
    <style:style style:name="T190" style:family="text">
      <style:text-properties fo:color="#231f20" style:font-name="Times New Roman" fo:font-size="7pt" fo:letter-spacing="-0.0035in" style:font-size-asian="7pt" style:text-scale="105%"/>
    </style:style>
    <style:style style:name="T191" style:family="text">
      <style:text-properties fo:color="#231f20" style:font-name="Times New Roman" fo:font-size="7pt" fo:letter-spacing="-0.002in" style:font-size-asian="7pt" style:text-scale="105%"/>
    </style:style>
    <style:style style:name="T192" style:family="text">
      <style:text-properties fo:color="#231f20" style:font-name="Times New Roman" fo:font-size="7pt" fo:letter-spacing="-0.0016in" style:font-size-asian="7pt" style:text-scale="105%"/>
    </style:style>
    <style:style style:name="T193" style:family="text">
      <style:text-properties fo:color="#231f20" style:font-name="Times New Roman" fo:font-size="7pt" fo:font-weight="bold" style:font-size-asian="7pt" style:font-weight-asian="bold" style:text-scale="105%"/>
    </style:style>
    <style:style style:name="T194" style:family="text">
      <style:text-properties fo:color="#231f20" style:font-name="Times New Roman" fo:font-size="7pt" fo:letter-spacing="-0.0016in" fo:font-weight="bold" style:font-size-asian="7pt" style:font-weight-asian="bold" style:text-scale="105%"/>
    </style:style>
    <style:style style:name="T195" style:family="text">
      <style:text-properties fo:color="#231f20" style:font-name="Times New Roman" fo:font-size="9pt" fo:font-weight="bold" style:font-size-asian="9pt" style:font-weight-asian="bold"/>
    </style:style>
    <style:style style:name="T196" style:family="text">
      <style:text-properties fo:color="#231f20" style:font-name="Times New Roman" fo:font-size="9pt" fo:letter-spacing="0.0028in" fo:font-weight="bold" style:font-size-asian="9pt" style:font-weight-asian="bold"/>
    </style:style>
    <style:style style:name="T197" style:family="text">
      <style:text-properties fo:color="#231f20" style:font-name="Times New Roman" fo:font-size="9pt" fo:letter-spacing="0.0035in" fo:font-weight="bold" style:font-size-asian="9pt" style:font-weight-asian="bold"/>
    </style:style>
    <style:style style:name="T198" style:family="text">
      <style:text-properties fo:color="#231f20" style:font-name="Times New Roman" fo:font-size="9pt" style:font-size-asian="9pt"/>
    </style:style>
    <style:style style:name="T199" style:family="text">
      <style:text-properties fo:color="#231f20" style:font-name="Times New Roman" fo:font-size="9pt" fo:letter-spacing="0.0028in" style:font-size-asian="9pt"/>
    </style:style>
    <style:style style:name="T200" style:family="text">
      <style:text-properties fo:color="#231f20" style:font-name="Times New Roman" fo:font-size="9pt" fo:letter-spacing="0.0035in" style:font-size-asian="9pt"/>
    </style:style>
    <style:style style:name="T201" style:family="text">
      <style:text-properties fo:color="#231f20" style:font-name="Times New Roman" fo:font-size="9pt" fo:letter-spacing="-0.0028in" style:font-size-asian="9pt"/>
    </style:style>
    <style:style style:name="T202" style:family="text">
      <style:text-properties fo:color="#231f20" style:font-name="Times New Roman" fo:font-size="9pt" fo:font-style="italic" fo:font-weight="bold" style:font-size-asian="9pt" style:font-style-asian="italic" style:font-weight-asian="bold"/>
    </style:style>
    <style:style style:name="T203" style:family="text">
      <style:text-properties fo:color="#231f20" style:font-name="Times New Roman" fo:font-size="9pt" fo:letter-spacing="0.0028in" fo:font-style="italic" fo:font-weight="bold" style:font-size-asian="9pt" style:font-style-asian="italic" style:font-weight-asian="bold"/>
    </style:style>
    <style:style style:name="T204" style:family="text">
      <style:text-properties fo:color="#231f20" style:font-name="Times New Roman" fo:font-size="9pt" fo:letter-spacing="-0.0016in" fo:font-style="italic" fo:font-weight="bold" style:font-size-asian="9pt" style:font-style-asian="italic" style:font-weight-asian="bold"/>
    </style:style>
    <style:style style:name="T205" style:family="text">
      <style:text-properties fo:color="#231f20" style:font-name="Times New Roman" fo:font-size="9pt" fo:letter-spacing="0.0555in" fo:font-weight="bold" style:font-size-asian="9pt" style:font-weight-asian="bold"/>
    </style:style>
    <style:style style:name="T206" style:family="text">
      <style:text-properties fo:color="#231f20" style:font-name="Times New Roman" fo:font-size="9pt" fo:letter-spacing="-0.0016in" fo:font-weight="bold" style:font-size-asian="9pt" style:font-weight-asian="bold"/>
    </style:style>
    <style:style style:name="T207" style:family="text">
      <style:text-properties fo:color="#231f20" style:font-name="Times New Roman" fo:font-size="9pt" fo:letter-spacing="0.0264in" style:font-size-asian="9pt"/>
    </style:style>
    <style:style style:name="T208" style:family="text">
      <style:text-properties fo:color="#231f20" style:font-name="Times New Roman" fo:font-size="9pt" fo:letter-spacing="0.002in" style:font-size-asian="9pt"/>
    </style:style>
    <style:style style:name="T209" style:family="text">
      <style:text-properties fo:color="#231f20" style:font-name="Times New Roman" fo:font-size="9pt" fo:letter-spacing="-0.0016in" style:font-size-asian="9pt"/>
    </style:style>
    <style:style style:name="T210" style:family="text">
      <style:text-properties fo:color="#231f20" style:font-name="Times New Roman" fo:font-size="6.5pt" fo:letter-spacing="-0.0016in" style:font-size-asian="6.5pt" style:text-scale="105%"/>
    </style:style>
    <style:style style:name="T211" style:family="text">
      <style:text-properties fo:color="#231f20" style:font-name="Times New Roman" fo:font-size="6.5pt" fo:letter-spacing="0.0008in" style:font-size-asian="6.5pt" style:text-scale="105%"/>
    </style:style>
    <style:style style:name="T212" style:family="text">
      <style:text-properties fo:color="#231f20" style:font-name="Times New Roman" fo:font-size="6.5pt" fo:letter-spacing="0.0016in" style:font-size-asian="6.5pt" style:text-scale="105%"/>
    </style:style>
    <style:style style:name="T213" style:family="text">
      <style:text-properties fo:color="#231f20" style:font-name="Times New Roman" fo:font-size="6.5pt" fo:font-weight="bold" style:font-size-asian="6.5pt" style:font-weight-asian="bold" style:text-scale="105%"/>
    </style:style>
    <style:style style:name="T214" style:family="text">
      <style:text-properties fo:color="#231f20" style:font-name="Times New Roman" fo:font-size="6.5pt" fo:letter-spacing="-0.0047in" fo:font-weight="bold" style:font-size-asian="6.5pt" style:font-weight-asian="bold" style:text-scale="105%"/>
    </style:style>
    <style:style style:name="T215" style:family="text">
      <style:text-properties fo:color="#231f20" style:font-name="Times New Roman" fo:font-size="6.5pt" fo:letter-spacing="-0.0016in" fo:font-weight="bold" style:font-size-asian="6.5pt" style:font-weight-asian="bold" style:text-scale="105%"/>
    </style:style>
    <style:style style:name="T216" style:family="text">
      <style:text-properties fo:color="#231f20" style:font-name="Times New Roman" fo:font-size="9.5pt" fo:font-weight="bold" style:font-size-asian="9.5pt" style:font-weight-asian="bold"/>
    </style:style>
    <style:style style:name="T217" style:family="text">
      <style:text-properties fo:color="#231f20" style:font-name="Times New Roman" fo:font-size="9.5pt" fo:letter-spacing="0.0071in" fo:font-weight="bold" style:font-size-asian="9.5pt" style:font-weight-asian="bold"/>
    </style:style>
    <style:style style:name="T218" style:family="text">
      <style:text-properties fo:color="#231f20" style:font-name="Times New Roman" fo:font-size="9.5pt" fo:letter-spacing="0.0075in" fo:font-weight="bold" style:font-size-asian="9.5pt" style:font-weight-asian="bold"/>
    </style:style>
    <style:style style:name="T219" style:family="text">
      <style:text-properties fo:color="#231f20" style:font-name="Times New Roman" fo:font-size="9.5pt" style:font-size-asian="9.5pt"/>
    </style:style>
    <style:style style:name="T220" style:family="text">
      <style:text-properties fo:color="#231f20" style:font-name="Times New Roman" fo:font-size="9.5pt" fo:letter-spacing="0.0075in" style:font-size-asian="9.5pt"/>
    </style:style>
    <style:style style:name="T221" style:family="text">
      <style:text-properties fo:color="#231f20" style:font-name="Times New Roman" fo:font-size="9.5pt" fo:letter-spacing="-0.0028in" style:font-size-asian="9.5pt"/>
    </style:style>
    <style:style style:name="T222" style:family="text">
      <style:text-properties fo:color="#231f20" style:font-name="Times New Roman" fo:font-size="9.5pt" fo:letter-spacing="0.0083in" fo:font-style="italic" fo:font-weight="bold" style:font-size-asian="9.5pt" style:font-style-asian="italic" style:font-weight-asian="bold"/>
    </style:style>
    <style:style style:name="T223" style:family="text">
      <style:text-properties fo:color="#231f20" style:font-name="Times New Roman" fo:font-size="9.5pt" fo:letter-spacing="0.0091in" fo:font-style="italic" fo:font-weight="bold" style:font-size-asian="9.5pt" style:font-style-asian="italic" style:font-weight-asian="bold"/>
    </style:style>
    <style:style style:name="T224" style:family="text">
      <style:text-properties fo:color="#231f20" style:font-name="Times New Roman" fo:font-size="9.5pt" fo:letter-spacing="0.0244in" fo:font-weight="bold" style:font-size-asian="9.5pt" style:font-weight-asian="bold"/>
    </style:style>
    <style:style style:name="T225" style:family="text">
      <style:text-properties fo:color="#231f20" style:font-name="Times New Roman" fo:font-size="9.5pt" fo:letter-spacing="-0.0016in" fo:font-weight="bold" style:font-size-asian="9.5pt" style:font-weight-asian="bold"/>
    </style:style>
    <style:style style:name="T226" style:family="text">
      <style:text-properties fo:color="#231f20" style:font-name="Times New Roman" fo:letter-spacing="-0.0016in"/>
    </style:style>
    <style:style style:name="T227" style:family="text">
      <style:text-properties fo:color="#231f20" style:font-name="Times New Roman" fo:font-size="9.5pt" fo:letter-spacing="0.028in" style:font-size-asian="9.5pt"/>
    </style:style>
    <style:style style:name="T228" style:family="text">
      <style:text-properties fo:color="#231f20" style:font-name="Times New Roman" fo:font-size="9.5pt" fo:letter-spacing="0.0035in" style:font-size-asian="9.5pt"/>
    </style:style>
    <style:style style:name="T229" style:family="text">
      <style:text-properties fo:color="#231f20" style:font-name="Times New Roman" fo:font-size="9.5pt" fo:letter-spacing="0.0047in" style:font-size-asian="9.5pt"/>
    </style:style>
    <style:style style:name="T230" style:family="text">
      <style:text-properties fo:color="#231f20" style:font-name="Times New Roman" fo:font-size="9.5pt" fo:letter-spacing="0.0055in" style:font-size-asian="9.5pt"/>
    </style:style>
    <style:style style:name="T231" style:family="text">
      <style:text-properties fo:color="#231f20" style:font-name="Times New Roman" fo:font-size="9.5pt" fo:letter-spacing="-0.0016in" style:font-size-asian="9.5pt"/>
    </style:style>
    <style:style style:name="T232" style:family="text">
      <style:text-properties fo:color="#231f20" style:font-name="Times New Roman" fo:font-size="7pt" fo:letter-spacing="0.0008in" style:font-size-asian="7pt" style:text-scale="105%"/>
    </style:style>
    <style:style style:name="T233" style:family="text">
      <style:text-properties fo:color="#231f20" style:font-name="Times New Roman" fo:font-size="7pt" fo:letter-spacing="0.0016in" style:font-size-asian="7pt" style:text-scale="105%"/>
    </style:style>
    <style:style style:name="T234" style:family="text">
      <style:text-properties fo:color="#231f20" style:font-name="Times New Roman" fo:font-size="7pt" fo:letter-spacing="-0.0055in" fo:font-weight="bold" style:font-size-asian="7pt" style:font-weight-asian="bold" style:text-scale="105%"/>
    </style:style>
    <style:style style:name="T235" style:family="text">
      <style:text-properties fo:color="#231f20" style:font-name="Times New Roman" fo:font-size="7pt" fo:letter-spacing="-0.0047in" fo:font-weight="bold" style:font-size-asian="7pt" style:font-weight-asian="bold" style:text-scale="105%"/>
    </style:style>
    <style:style style:name="T236" style:family="text">
      <style:text-properties fo:color="#161616" style:font-name="Times New Roman" fo:font-size="9.5pt" fo:font-weight="bold" style:font-size-asian="9.5pt" style:font-weight-asian="bold"/>
    </style:style>
    <style:style style:name="T237" style:family="text">
      <style:text-properties fo:color="#161616" style:font-name="Times New Roman" fo:font-size="9.5pt" fo:letter-spacing="0.0091in" fo:font-weight="bold" style:font-size-asian="9.5pt" style:font-weight-asian="bold"/>
    </style:style>
    <style:style style:name="T238" style:family="text">
      <style:text-properties fo:color="#161616" style:font-name="Times New Roman" fo:font-size="9.5pt" fo:letter-spacing="0.002in" fo:font-weight="bold" style:font-size-asian="9.5pt" style:font-weight-asian="bold"/>
    </style:style>
    <style:style style:name="T239" style:family="text">
      <style:text-properties fo:color="#161616" style:font-name="Times New Roman" fo:font-size="9.5pt" fo:letter-spacing="-0.0063in" fo:font-weight="bold" style:font-size-asian="9.5pt" style:font-weight-asian="bold"/>
    </style:style>
    <style:style style:name="T240" style:family="text">
      <style:text-properties fo:color="#161616" style:font-name="Times New Roman" fo:font-size="9.5pt" style:font-size-asian="9.5pt"/>
    </style:style>
    <style:style style:name="T241" style:family="text">
      <style:text-properties fo:color="#161616" style:font-name="Times New Roman" fo:font-size="9.5pt" fo:letter-spacing="0.0016in" style:font-size-asian="9.5pt"/>
    </style:style>
    <style:style style:name="T242" style:family="text">
      <style:text-properties fo:color="#161616" style:font-name="Times New Roman" fo:font-size="9.5pt" fo:letter-spacing="0.0075in" style:font-size-asian="9.5pt"/>
    </style:style>
    <style:style style:name="T243" style:family="text">
      <style:text-properties fo:color="#161616" style:font-name="Times New Roman" fo:font-size="9.5pt" fo:letter-spacing="0.0035in" style:font-size-asian="9.5pt"/>
    </style:style>
    <style:style style:name="T244" style:family="text">
      <style:text-properties fo:color="#161616" style:font-name="Times New Roman" fo:font-size="9.5pt" fo:letter-spacing="-0.0028in" style:font-size-asian="9.5pt"/>
    </style:style>
    <style:style style:name="T245" style:family="text">
      <style:text-properties fo:color="#161616" style:font-name="Times New Roman" fo:font-size="6pt" fo:letter-spacing="-0.0016in" fo:font-weight="bold" style:font-size-asian="6pt" style:font-weight-asian="bold"/>
    </style:style>
    <style:style style:name="T246" style:family="text">
      <style:text-properties fo:color="#161616" style:font-name="Times New Roman" fo:font-size="6pt" fo:font-weight="bold" style:font-size-asian="6pt" style:font-weight-asian="bold"/>
    </style:style>
    <style:style style:name="T247" style:family="text">
      <style:text-properties fo:color="#161616" fo:font-size="6pt" fo:letter-spacing="-0.0016in" style:font-size-asian="6pt"/>
    </style:style>
    <style:style style:name="T248" style:family="text">
      <style:text-properties fo:color="#161616" fo:font-size="6pt" fo:letter-spacing="0.028in" style:font-size-asian="6pt" style:text-scale="105%"/>
    </style:style>
    <style:style style:name="T249" style:family="text">
      <style:text-properties fo:color="#161616" fo:font-size="6pt" style:font-size-asian="6pt" style:text-scale="105%"/>
    </style:style>
    <style:style style:name="T250" style:family="text">
      <style:text-properties fo:color="#2b2b2b" fo:font-size="6pt" style:font-size-asian="6pt" style:text-scale="105%"/>
    </style:style>
    <style:style style:name="T251" style:family="text">
      <style:text-properties fo:color="#2b2b2b" fo:font-size="6pt" fo:letter-spacing="0.0201in" style:font-size-asian="6pt" style:text-scale="105%"/>
    </style:style>
    <style:style style:name="T252" style:family="text">
      <style:text-properties fo:color="#161616" fo:font-size="6pt" style:font-size-asian="6pt"/>
    </style:style>
    <style:style style:name="T253" style:family="text">
      <style:text-properties fo:color="#161616" fo:font-size="6pt" fo:letter-spacing="0.0118in" style:font-size-asian="6pt"/>
    </style:style>
    <style:style style:name="T254" style:family="text">
      <style:text-properties fo:color="#161616" fo:font-size="6pt" fo:letter-spacing="0.028in" style:font-size-asian="6pt"/>
    </style:style>
    <style:style style:name="T255" style:family="text">
      <style:text-properties fo:color="#2b2b2b" fo:font-size="6pt" style:font-size-asian="6pt"/>
    </style:style>
    <style:style style:name="T256" style:family="text">
      <style:text-properties fo:color="#2b2b2b" fo:font-size="6pt" fo:letter-spacing="0.0138in" style:font-size-asian="6pt"/>
    </style:style>
    <style:style style:name="T257" style:family="text">
      <style:text-properties fo:color="#2b2b2b" fo:font-size="6pt" fo:letter-spacing="0.028in" style:font-size-asian="6pt"/>
    </style:style>
    <style:style style:name="T258" style:family="text">
      <style:text-properties fo:color="#424242" fo:font-size="6pt" style:font-size-asian="6pt"/>
    </style:style>
    <style:style style:name="T259" style:family="text">
      <style:text-properties fo:color="#424242" fo:font-size="6pt" fo:letter-spacing="0.028in" style:font-size-asian="6pt"/>
    </style:style>
    <style:style style:name="T260" style:family="text">
      <style:text-properties fo:color="#2b2b2b" fo:font-size="6pt" fo:letter-spacing="0.0217in" style:font-size-asian="6pt"/>
    </style:style>
    <style:style style:name="T261" style:family="text">
      <style:text-properties fo:font-size="6pt" style:font-size-asian="6pt"/>
    </style:style>
    <style:style style:name="T262" style:family="text">
      <style:text-properties fo:color="#2b2b2b" fo:font-size="6pt" fo:letter-spacing="-0.0016in" style:font-size-asian="6pt"/>
    </style:style>
    <style:style style:name="T263" style:family="text">
      <style:text-properties fo:color="#161616" fo:font-size="6pt" fo:letter-spacing="-0.0028in" style:font-size-asian="6pt"/>
    </style:style>
    <style:style style:name="T264" style:family="text">
      <style:text-properties fo:color="#424242" fo:font-size="6pt" fo:letter-spacing="-0.0028in" style:font-size-asian="6pt"/>
    </style:style>
    <style:style style:name="T265" style:family="text">
      <style:text-properties fo:color="#161616" fo:font-size="6pt" style:font-size-asian="6pt" style:text-scale="90%"/>
    </style:style>
    <style:style style:name="T266" style:family="text">
      <style:text-properties fo:color="#161616" fo:font-size="6pt" fo:letter-spacing="0.0035in" style:font-size-asian="6pt"/>
    </style:style>
    <style:style style:name="T267" style:family="text">
      <style:text-properties fo:color="#2b2b2b" fo:font-size="6pt" style:font-size-asian="6pt" style:text-scale="90%"/>
    </style:style>
    <style:style style:name="T268" style:family="text">
      <style:text-properties fo:color="#2b2b2b" fo:font-size="6pt" fo:letter-spacing="-0.0063in" style:font-size-asian="6pt" style:text-scale="90%"/>
    </style:style>
    <style:style style:name="T269" style:family="text">
      <style:text-properties fo:color="#161616" fo:font-size="6pt" fo:letter-spacing="-0.0071in" style:font-size-asian="6pt" style:text-scale="90%"/>
    </style:style>
    <style:style style:name="T270" style:family="text">
      <style:text-properties fo:color="#424242" fo:font-size="6pt" fo:letter-spacing="-0.0016in" style:font-size-asian="6pt"/>
    </style:style>
    <style:style style:name="T271" style:family="text">
      <style:text-properties fo:color="#161616" style:font-name="Times New Roman" fo:font-size="6pt" fo:font-weight="bold" style:font-size-asian="6pt" style:font-weight-asian="bold" style:text-scale="105%"/>
    </style:style>
    <style:style style:name="T272" style:family="text">
      <style:text-properties fo:color="#161616" style:font-name="Times New Roman" fo:font-size="6pt" fo:letter-spacing="0.0028in" fo:font-weight="bold" style:font-size-asian="6pt" style:font-weight-asian="bold" style:text-scale="105%"/>
    </style:style>
    <style:style style:name="T273" style:family="text">
      <style:text-properties fo:color="#161616" style:font-name="Times New Roman" fo:font-size="6pt" fo:letter-spacing="0.0008in" fo:font-weight="bold" style:font-size-asian="6pt" style:font-weight-asian="bold" style:text-scale="105%"/>
    </style:style>
    <style:style style:name="T274" style:family="text">
      <style:text-properties fo:color="#161616" style:font-name="Times New Roman" fo:font-size="6pt" fo:letter-spacing="-0.0028in" fo:font-weight="bold" style:font-size-asian="6pt" style:font-weight-asian="bold" style:text-scale="105%"/>
    </style:style>
    <style:style style:name="T275" style:family="text">
      <style:text-properties fo:color="#161616" style:font-name="Times New Roman" fo:font-size="6pt" fo:letter-spacing="-0.0028in" fo:font-weight="bold" style:font-size-asian="6pt" style:font-weight-asian="bold" style:text-scale="110%"/>
    </style:style>
    <style:style style:name="T276" style:family="text">
      <style:text-properties fo:color="#161616" style:font-name="Times New Roman" fo:font-size="6pt" fo:letter-spacing="-0.0016in" fo:font-weight="bold" style:font-size-asian="6pt" style:font-weight-asian="bold" style:text-scale="105%"/>
    </style:style>
    <style:style style:name="T277" style:family="text">
      <style:text-properties fo:color="#161616" style:font-name="Times New Roman" fo:font-size="6pt" fo:letter-spacing="0.0035in" fo:font-weight="bold" style:font-size-asian="6pt" style:font-weight-asian="bold" style:text-scale="105%"/>
    </style:style>
    <style:style style:name="T278" style:family="text">
      <style:text-properties fo:color="#161616" style:font-name="Times New Roman" fo:font-size="6pt" fo:letter-spacing="0.0047in" fo:font-weight="bold" style:font-size-asian="6pt" style:font-weight-asian="bold" style:text-scale="105%"/>
    </style:style>
    <style:style style:name="T279" style:family="text">
      <style:text-properties fo:color="#2b2b2b" style:font-name="Times New Roman" fo:font-size="6pt" fo:letter-spacing="-0.0016in" fo:font-weight="bold" style:font-size-asian="6pt" style:font-weight-asian="bold" style:text-scale="105%"/>
    </style:style>
    <style:style style:name="T280" style:family="text">
      <style:text-properties fo:color="#161616" style:font-name="Times New Roman" fo:font-size="6pt" fo:letter-spacing="-0.0035in" fo:font-weight="bold" style:font-size-asian="6pt" style:font-weight-asian="bold" style:text-scale="105%"/>
    </style:style>
    <style:style style:name="T281" style:family="text">
      <style:text-properties fo:color="#424242" style:font-name="Times New Roman" fo:font-size="6pt" fo:letter-spacing="-0.0028in" fo:font-weight="bold" style:font-size-asian="6pt" style:font-weight-asian="bold" style:text-scale="105%"/>
    </style:style>
    <style:style style:name="T282" style:family="text">
      <style:text-properties fo:color="#161616" style:font-name="Times New Roman" fo:font-size="6pt" fo:letter-spacing="0.0016in" fo:font-weight="bold" style:font-size-asian="6pt" style:font-weight-asian="bold" style:text-scale="105%"/>
    </style:style>
    <style:style style:name="T283" style:family="text">
      <style:text-properties fo:color="#161616" style:font-name="Times New Roman" fo:font-size="6pt" style:font-size-asian="6pt" style:text-scale="105%"/>
    </style:style>
    <style:style style:name="T284" style:family="text">
      <style:text-properties fo:color="#161616" style:font-name="Times New Roman" fo:font-size="6pt" fo:letter-spacing="-0.0028in" style:font-size-asian="6pt" style:text-scale="105%"/>
    </style:style>
    <style:style style:name="T285" style:family="text">
      <style:text-properties fo:color="#2b2b2b" fo:font-size="6pt" fo:letter-spacing="0.0035in" style:font-size-asian="6pt" style:text-scale="105%"/>
    </style:style>
    <style:style style:name="T286" style:family="text">
      <style:text-properties fo:color="#2b2b2b" fo:font-size="6pt" fo:letter-spacing="-0.0035in" style:font-size-asian="6pt" style:text-scale="105%"/>
    </style:style>
    <style:style style:name="T287" style:family="text">
      <style:text-properties fo:color="#161616" fo:font-size="6pt" fo:letter-spacing="-0.0028in" style:font-size-asian="6pt" style:text-scale="105%"/>
    </style:style>
    <style:style style:name="T288" style:family="text">
      <style:text-properties fo:color="#424242" fo:font-size="6pt" fo:letter-spacing="-0.0016in" style:font-size-asian="6pt" style:text-scale="105%"/>
    </style:style>
    <style:style style:name="T289" style:family="text">
      <style:text-properties fo:color="#161616" fo:font-size="6pt" fo:letter-spacing="-0.0016in" style:font-size-asian="6pt" style:text-scale="105%"/>
    </style:style>
    <style:style style:name="T290" style:family="text">
      <style:text-properties fo:color="#2b2b2b" style:font-name="Times New Roman" fo:font-size="6pt" fo:font-weight="bold" style:font-size-asian="6pt" style:font-weight-asian="bold" style:text-scale="105%"/>
    </style:style>
    <style:style style:name="T291" style:family="text">
      <style:text-properties fo:color="#2b2b2b" style:font-name="Times New Roman" fo:font-size="6pt" fo:letter-spacing="-0.0035in" fo:font-weight="bold" style:font-size-asian="6pt" style:font-weight-asian="bold" style:text-scale="105%"/>
    </style:style>
    <style:style style:name="T292" style:family="text">
      <style:text-properties fo:color="#161616" style:font-name="Times New Roman" fo:font-size="6pt" fo:letter-spacing="-0.002in" fo:font-weight="bold" style:font-size-asian="6pt" style:font-weight-asian="bold" style:text-scale="105%"/>
    </style:style>
    <style:style style:name="T293" style:family="text">
      <style:text-properties fo:color="#2b2b2b" style:font-name="Times New Roman" fo:font-size="6pt" style:font-size-asian="6pt" style:text-scale="105%"/>
    </style:style>
    <style:style style:name="T294" style:family="text">
      <style:text-properties fo:color="#2b2b2b" style:font-name="Times New Roman" fo:font-size="6pt" fo:letter-spacing="-0.0043in" style:font-size-asian="6pt" style:text-scale="105%"/>
    </style:style>
    <style:style style:name="T295" style:family="text">
      <style:text-properties fo:color="#2b2b2b" fo:font-size="6pt" fo:letter-spacing="-0.0043in" style:font-size-asian="6pt" style:text-scale="105%"/>
    </style:style>
    <style:style style:name="T296" style:family="text">
      <style:text-properties fo:color="#2b2b2b" fo:font-size="6pt" fo:letter-spacing="-0.0063in" style:font-size-asian="6pt" style:text-scale="105%"/>
    </style:style>
    <style:style style:name="T297" style:family="text">
      <style:text-properties fo:color="#2b2b2b" fo:font-size="6pt" fo:letter-spacing="0.028in" style:font-size-asian="6pt" style:text-scale="105%"/>
    </style:style>
    <style:style style:name="T298" style:family="text">
      <style:text-properties fo:color="#2b2b2b" fo:font-size="6pt" fo:letter-spacing="-0.0083in" style:font-size-asian="6pt" style:text-scale="105%"/>
    </style:style>
    <style:style style:name="T299" style:family="text">
      <style:text-properties fo:color="#161616" fo:font-size="6pt" fo:letter-spacing="-0.0091in" style:font-size-asian="6pt"/>
    </style:style>
    <style:style style:name="T300" style:family="text">
      <style:text-properties fo:color="#2b2b2b" fo:font-size="6pt" fo:letter-spacing="-0.0028in" style:font-size-asian="6pt"/>
    </style:style>
    <style:style style:name="T301" style:family="text">
      <style:text-properties fo:color="#2b2b2b" fo:font-size="6pt" fo:letter-spacing="-0.0138in" style:font-size-asian="6pt"/>
    </style:style>
    <style:style style:name="T302" style:family="text">
      <style:text-properties fo:color="#161616" fo:font-size="6pt" fo:letter-spacing="-0.0071in" style:font-size-asian="6pt"/>
    </style:style>
    <style:style style:name="T303" style:family="text">
      <style:text-properties fo:color="#676767" fo:font-size="6pt" fo:letter-spacing="-0.0016in" style:font-size-asian="6pt"/>
    </style:style>
    <style:style style:name="T304" style:family="text">
      <style:text-properties fo:color="#161616" style:font-name="Times New Roman" fo:font-size="6pt" fo:letter-spacing="0.0043in" fo:font-weight="bold" style:font-size-asian="6pt" style:font-weight-asian="bold" style:text-scale="105%"/>
    </style:style>
    <style:style style:name="T305" style:family="text">
      <style:text-properties fo:color="#161616" fo:font-size="6pt" fo:letter-spacing="0.011in" style:font-size-asian="6pt" style:text-scale="105%"/>
    </style:style>
    <style:style style:name="T306" style:family="text">
      <style:text-properties fo:color="#161616" fo:font-size="6pt" fo:letter-spacing="-0.0071in" style:font-size-asian="6pt" style:text-scale="105%"/>
    </style:style>
    <style:style style:name="T307" style:family="text">
      <style:text-properties fo:color="#2b2b2b" fo:font-size="6pt" fo:letter-spacing="0.0016in" style:font-size-asian="6pt"/>
    </style:style>
    <style:style style:name="T308" style:family="text">
      <style:text-properties fo:color="#2b2b2b" fo:font-size="6pt" fo:letter-spacing="-0.0083in" style:font-size-asian="6pt"/>
    </style:style>
    <style:style style:name="T309" style:family="text">
      <style:text-properties fo:color="#161616" fo:font-size="6pt" fo:letter-spacing="-0.0083in" style:font-size-asian="6pt"/>
    </style:style>
    <style:style style:name="T310" style:family="text">
      <style:text-properties fo:color="#2b2b2b" fo:font-size="6pt" fo:letter-spacing="-0.0118in" style:font-size-asian="6pt"/>
    </style:style>
    <style:style style:name="T311" style:family="text">
      <style:text-properties fo:color="#2b2b2b" fo:font-size="6pt" fo:letter-spacing="-0.0146in" style:font-size-asian="6pt"/>
    </style:style>
    <style:style style:name="T312" style:family="text">
      <style:text-properties fo:color="#161616" fo:font-size="6pt" fo:letter-spacing="-0.0102in" style:font-size-asian="6pt"/>
    </style:style>
    <style:style style:name="T313" style:family="text">
      <style:text-properties fo:color="#161616" fo:font-size="6pt" fo:letter-spacing="0.0071in" style:font-size-asian="6pt" style:text-scale="110%"/>
    </style:style>
    <style:style style:name="T314" style:family="text">
      <style:text-properties fo:color="#161616" fo:font-size="6pt" fo:letter-spacing="-0.0071in" style:font-size-asian="6pt" style:text-scale="110%"/>
    </style:style>
    <style:style style:name="T315" style:family="text">
      <style:text-properties fo:color="#161616" fo:font-size="6pt" fo:letter-spacing="-0.0055in" style:font-size-asian="6pt"/>
    </style:style>
    <style:style style:name="T316" style:family="text">
      <style:text-properties fo:color="#161616" fo:font-size="6pt" fo:letter-spacing="0.022in" style:font-size-asian="6pt"/>
    </style:style>
    <style:style style:name="T317" style:family="text">
      <style:text-properties fo:color="#2b2b2b" fo:font-size="6pt" fo:letter-spacing="-0.011in" style:font-size-asian="6pt"/>
    </style:style>
    <style:style style:name="T318" style:family="text">
      <style:text-properties fo:color="#2b2b2b" fo:font-size="6pt" fo:letter-spacing="-0.0134in" style:font-size-asian="6pt"/>
    </style:style>
    <style:style style:name="T319" style:family="text">
      <style:text-properties fo:color="#161616" fo:font-size="6pt" fo:letter-spacing="-0.0047in" style:font-size-asian="6pt"/>
    </style:style>
    <style:style style:name="T320" style:family="text">
      <style:text-properties fo:color="#161616" fo:font-size="6pt" fo:letter-spacing="-0.0035in" style:font-size-asian="6pt"/>
    </style:style>
    <style:style style:name="T321" style:family="text">
      <style:text-properties fo:color="#161616" style:font-name="Times New Roman" fo:font-size="6pt" fo:letter-spacing="-0.0008in" fo:font-weight="bold" style:font-size-asian="6pt" style:font-weight-asian="bold" style:text-scale="105%"/>
    </style:style>
    <style:style style:name="T322" style:family="text">
      <style:text-properties fo:color="#2b2b2b" style:font-name="Times New Roman" fo:font-size="6pt" fo:letter-spacing="-0.0028in" fo:font-weight="bold" style:font-size-asian="6pt" style:font-weight-asian="bold" style:text-scale="105%"/>
    </style:style>
    <style:style style:name="T323" style:family="text">
      <style:text-properties style:font-name="Times New Roman" fo:font-size="6pt" fo:letter-spacing="-0.0016in" fo:font-weight="bold" style:font-size-asian="6pt" style:font-weight-asian="bold" style:text-scale="105%"/>
    </style:style>
    <style:style style:name="T324" style:family="text">
      <style:text-properties fo:color="#161616" style:font-name="Times New Roman" fo:font-size="6pt" fo:letter-spacing="-0.0055in" style:font-size-asian="6pt" style:text-scale="105%"/>
    </style:style>
    <style:style style:name="T325" style:family="text">
      <style:text-properties fo:color="#2b2b2b" fo:font-size="6pt" fo:letter-spacing="-0.0016in" style:font-size-asian="6pt" style:text-scale="105%"/>
    </style:style>
    <style:style style:name="T326" style:family="text">
      <style:text-properties fo:color="#424242" fo:font-size="6pt" style:font-size-asian="6pt" style:text-scale="105%"/>
    </style:style>
    <style:style style:name="T327" style:family="text">
      <style:text-properties fo:color="#424242" fo:font-size="6pt" fo:letter-spacing="-0.0098in" style:font-size-asian="6pt" style:text-scale="105%"/>
    </style:style>
    <style:style style:name="T328" style:family="text">
      <style:text-properties fo:color="#2b2b2b" fo:font-size="6pt" fo:letter-spacing="-0.0047in" style:font-size-asian="6pt" style:text-scale="105%"/>
    </style:style>
    <style:style style:name="T329" style:family="text">
      <style:text-properties fo:color="#424242" fo:font-size="6pt" fo:letter-spacing="-0.0063in" style:font-size-asian="6pt" style:text-scale="105%"/>
    </style:style>
    <style:style style:name="T330" style:family="text">
      <style:text-properties fo:color="#161616" fo:font-size="6pt" fo:letter-spacing="-0.0063in" style:font-size-asian="6pt" style:text-scale="105%"/>
    </style:style>
    <style:style style:name="T331" style:family="text">
      <style:text-properties fo:font-size="6pt" fo:letter-spacing="-0.0016in" style:font-size-asian="6pt" style:text-scale="105%"/>
    </style:style>
    <style:style style:name="T332" style:family="text">
      <style:text-properties fo:color="#2b2b2b" style:font-name="Times New Roman" fo:font-size="6pt" fo:letter-spacing="-0.0055in" fo:font-weight="bold" style:font-size-asian="6pt" style:font-weight-asian="bold" style:text-scale="105%"/>
    </style:style>
    <style:style style:name="T333" style:family="text">
      <style:text-properties fo:color="#161616" style:font-name="Times New Roman" fo:font-size="6pt" fo:letter-spacing="-0.0055in" fo:font-weight="bold" style:font-size-asian="6pt" style:font-weight-asian="bold" style:text-scale="105%"/>
    </style:style>
    <style:style style:name="T334" style:family="text">
      <style:text-properties fo:font-size="6pt" style:font-size-asian="6pt" style:text-scale="105%"/>
    </style:style>
    <style:style style:name="T335" style:family="text">
      <style:text-properties fo:color="#2b2b2b" fo:font-size="6pt" fo:letter-spacing="-0.0055in" style:font-size-asian="6pt" style:text-scale="105%"/>
    </style:style>
    <style:style style:name="T336" style:family="text">
      <style:text-properties fo:color="#161616" fo:font-size="6pt" fo:letter-spacing="0.0189in" style:font-size-asian="6pt" style:text-scale="105%"/>
    </style:style>
    <style:style style:name="T337" style:family="text">
      <style:text-properties fo:color="#2b2b2b" fo:font-size="6pt" fo:letter-spacing="0.0165in" style:font-size-asian="6pt" style:text-scale="105%"/>
    </style:style>
    <style:style style:name="T338" style:family="text">
      <style:text-properties fo:color="#161616" fo:font-size="6pt" fo:letter-spacing="0.002in" style:font-size-asian="6pt"/>
    </style:style>
    <style:style style:name="T339" style:family="text">
      <style:text-properties fo:color="#2b2b2b" fo:font-size="6pt" fo:letter-spacing="-0.002in" style:font-size-asian="6pt" style:text-scale="90%"/>
    </style:style>
    <style:style style:name="T340" style:family="text">
      <style:text-properties fo:color="#161616" fo:font-size="6pt" fo:letter-spacing="-0.0043in" style:font-size-asian="6pt"/>
    </style:style>
    <style:style style:name="T341" style:family="text">
      <style:text-properties fo:color="#161616" fo:font-size="6pt" fo:letter-spacing="0.0008in" style:font-size-asian="6pt"/>
    </style:style>
    <style:style style:name="T342" style:family="text">
      <style:text-properties fo:color="#2b2b2b" fo:font-size="6pt" fo:letter-spacing="-0.0043in" style:font-size-asian="6pt"/>
    </style:style>
    <style:style style:name="T343" style:family="text">
      <style:text-properties fo:color="#2b2b2b" fo:font-size="6pt" fo:letter-spacing="-0.0055in" style:font-size-asian="6pt"/>
    </style:style>
    <style:style style:name="T344" style:family="text">
      <style:text-properties fo:font-size="6pt" fo:letter-spacing="-0.0028in" style:font-size-asian="6pt"/>
    </style:style>
    <style:style style:name="T345" style:family="text">
      <style:text-properties fo:color="#424242" style:font-name="Times New Roman" fo:font-size="6pt" fo:font-weight="bold" style:font-size-asian="6pt" style:font-weight-asian="bold" style:text-scale="105%"/>
    </style:style>
    <style:style style:name="T346" style:family="text">
      <style:text-properties fo:color="#424242" fo:font-size="6pt" fo:letter-spacing="-0.0047in" style:font-size-asian="6pt" style:text-scale="105%"/>
    </style:style>
    <style:style style:name="T347" style:family="text">
      <style:text-properties fo:color="#2b2b2b" fo:font-size="6pt" fo:letter-spacing="0.0154in" style:font-size-asian="6pt" style:text-scale="105%"/>
    </style:style>
    <style:style style:name="T348" style:family="text">
      <style:text-properties fo:color="#161616" style:font-name="Times New Roman" fo:font-size="6pt" fo:letter-spacing="-0.0043in" fo:font-weight="bold" style:font-size-asian="6pt" style:font-weight-asian="bold" style:text-scale="105%"/>
    </style:style>
    <style:style style:name="T349" style:family="text">
      <style:text-properties fo:color="#2b2b2b" fo:font-size="6pt" fo:letter-spacing="-0.0008in" style:font-size-asian="6pt" style:text-scale="105%"/>
    </style:style>
    <style:style style:name="T350" style:family="text">
      <style:text-properties fo:font-size="6pt" fo:letter-spacing="-0.0016in" style:font-size-asian="6pt"/>
    </style:style>
    <style:style style:name="T351" style:family="text">
      <style:text-properties fo:color="#161616" fo:font-size="6pt" fo:letter-spacing="-0.0047in" style:font-size-asian="6pt" style:text-scale="90%"/>
    </style:style>
    <style:style style:name="T352" style:family="text">
      <style:text-properties fo:color="#2b2b2b" fo:font-size="6pt" fo:letter-spacing="-0.0126in" style:font-size-asian="6pt"/>
    </style:style>
    <style:style style:name="T353" style:family="text">
      <style:text-properties fo:color="#161616" fo:font-size="6pt" fo:letter-spacing="-0.011in" style:font-size-asian="6pt"/>
    </style:style>
    <style:style style:name="T354" style:family="text">
      <style:text-properties fo:color="#2b2b2b" fo:font-size="6pt" fo:letter-spacing="-0.0035in" style:font-size-asian="6pt"/>
    </style:style>
    <style:style style:name="T355" style:family="text">
      <style:text-properties fo:color="#2b2b2b" style:font-name="Times New Roman" fo:font-size="6pt" fo:letter-spacing="-0.0043in" fo:font-weight="bold" style:font-size-asian="6pt" style:font-weight-asian="bold" style:text-scale="105%"/>
    </style:style>
    <style:style style:name="T356" style:family="text">
      <style:text-properties fo:color="#2b2b2b" fo:font-size="6pt" fo:letter-spacing="0.0075in" style:font-size-asian="6pt" style:text-scale="105%"/>
    </style:style>
    <style:style style:name="T357" style:family="text">
      <style:text-properties fo:color="#2b2b2b" fo:font-size="6pt" fo:letter-spacing="0.0043in" style:font-size-asian="6pt" style:text-scale="105%"/>
    </style:style>
    <style:style style:name="T358" style:family="text">
      <style:text-properties fo:color="#424242" fo:font-size="6pt" fo:letter-spacing="-0.0091in" style:font-size-asian="6pt" style:text-scale="105%"/>
    </style:style>
    <style:style style:name="T359" style:family="text">
      <style:text-properties fo:color="#424242" style:font-name="Times New Roman" fo:font-size="6pt" fo:letter-spacing="-0.0071in" fo:font-weight="bold" style:font-size-asian="6pt" style:font-weight-asian="bold" style:text-scale="105%"/>
    </style:style>
    <style:style style:name="T360" style:family="text">
      <style:text-properties fo:color="#2b2b2b" style:font-name="Times New Roman" fo:font-size="6pt" fo:letter-spacing="-0.0028in" style:font-size-asian="6pt" style:text-scale="105%"/>
    </style:style>
    <style:style style:name="T361" style:family="text">
      <style:text-properties fo:color="#2b2b2b" fo:font-size="6pt" fo:letter-spacing="0.0071in" style:font-size-asian="6pt" style:text-scale="105%"/>
    </style:style>
    <style:style style:name="T362" style:family="text">
      <style:text-properties fo:color="#424242" fo:font-size="6pt" fo:letter-spacing="-0.0055in" style:font-size-asian="6pt" style:text-scale="105%"/>
    </style:style>
    <style:style style:name="T363" style:family="text">
      <style:text-properties style:font-name="Times New Roman" fo:font-size="6pt" style:font-size-asian="6pt" style:text-scale="105%"/>
    </style:style>
    <style:style style:name="T364" style:family="text">
      <style:text-properties style:font-name="Times New Roman" fo:font-size="6pt" fo:letter-spacing="-0.0016in" style:font-size-asian="6pt" style:text-scale="105%"/>
    </style:style>
    <style:style style:name="T365" style:family="text">
      <style:text-properties fo:color="#2b2b2b" fo:font-size="6pt" fo:letter-spacing="0.0091in" style:font-size-asian="6pt" style:text-scale="105%"/>
    </style:style>
    <style:style style:name="T366" style:family="text">
      <style:text-properties fo:color="#2b2b2b" fo:font-size="6pt" fo:letter-spacing="0.0028in" style:font-size-asian="6pt" style:text-scale="105%"/>
    </style:style>
    <style:style style:name="T367" style:family="text">
      <style:text-properties fo:color="#2b2b2b" fo:font-size="6pt" fo:letter-spacing="-0.0102in" style:font-size-asian="6pt" style:text-scale="105%"/>
    </style:style>
    <style:style style:name="T368" style:family="text">
      <style:text-properties fo:color="#161616" fo:font-size="6pt" fo:letter-spacing="0.0035in" style:font-size-asian="6pt" style:text-scale="105%"/>
    </style:style>
    <style:style style:name="T369" style:family="text">
      <style:text-properties fo:color="#161616" fo:font-size="6pt" fo:letter-spacing="0.0071in" style:font-size-asian="6pt" style:text-scale="105%"/>
    </style:style>
    <style:style style:name="T370" style:family="text">
      <style:text-properties fo:font-size="6pt" fo:letter-spacing="-0.011in" style:font-size-asian="6pt"/>
    </style:style>
    <style:style style:name="T371" style:family="text">
      <style:text-properties fo:color="#030303" style:font-name="Times New Roman" fo:font-size="9.5pt" fo:font-weight="bold" style:font-size-asian="9.5pt" style:font-weight-asian="bold"/>
    </style:style>
    <style:style style:name="T372" style:family="text">
      <style:text-properties fo:color="#030303" style:font-name="Times New Roman" fo:font-size="9.5pt" fo:letter-spacing="0.0118in" fo:font-weight="bold" style:font-size-asian="9.5pt" style:font-weight-asian="bold"/>
    </style:style>
    <style:style style:name="T373" style:family="text">
      <style:text-properties fo:color="#1a1a1a" style:font-name="Times New Roman" fo:font-size="9.5pt" fo:font-weight="bold" style:font-size-asian="9.5pt" style:font-weight-asian="bold"/>
    </style:style>
    <style:style style:name="T374" style:family="text">
      <style:text-properties fo:color="#1a1a1a" style:font-name="Times New Roman" fo:font-size="9.5pt" fo:letter-spacing="0.0063in" fo:font-weight="bold" style:font-size-asian="9.5pt" style:font-weight-asian="bold"/>
    </style:style>
    <style:style style:name="T375" style:family="text">
      <style:text-properties fo:color="#030303" style:font-name="Times New Roman" fo:font-size="9.5pt" fo:letter-spacing="0.0016in" fo:font-weight="bold" style:font-size-asian="9.5pt" style:font-weight-asian="bold"/>
    </style:style>
    <style:style style:name="T376" style:family="text">
      <style:text-properties fo:color="#030303" style:font-name="Times New Roman" fo:font-size="9.5pt" style:font-size-asian="9.5pt"/>
    </style:style>
    <style:style style:name="T377" style:family="text">
      <style:text-properties fo:color="#030303" style:font-name="Times New Roman" fo:font-size="9.5pt" fo:letter-spacing="0.0016in" style:font-size-asian="9.5pt"/>
    </style:style>
    <style:style style:name="T378" style:family="text">
      <style:text-properties fo:color="#1a1a1a" style:font-name="Times New Roman" fo:font-size="9.5pt" style:font-size-asian="9.5pt"/>
    </style:style>
    <style:style style:name="T379" style:family="text">
      <style:text-properties fo:color="#1a1a1a" style:font-name="Times New Roman" fo:font-size="9.5pt" fo:letter-spacing="0.011in" style:font-size-asian="9.5pt"/>
    </style:style>
    <style:style style:name="T380" style:family="text">
      <style:text-properties fo:color="#1a1a1a" style:font-name="Times New Roman" fo:font-size="9.5pt" fo:letter-spacing="0.0083in" style:font-size-asian="9.5pt"/>
    </style:style>
    <style:style style:name="T381" style:family="text">
      <style:text-properties fo:color="#1a1a1a" style:font-name="Times New Roman" fo:font-size="9.5pt" fo:letter-spacing="-0.0028in" style:font-size-asian="9.5pt"/>
    </style:style>
    <style:style style:name="T382" style:family="text">
      <style:text-properties fo:color="#1a1a1a" style:font-name="Times New Roman" fo:font-size="6pt" fo:letter-spacing="-0.0016in" fo:font-weight="bold" style:font-size-asian="6pt" style:font-weight-asian="bold" style:text-scale="105%"/>
    </style:style>
    <style:style style:name="T383" style:family="text">
      <style:text-properties fo:color="#1a1a1a" style:font-name="Times New Roman" fo:font-size="6pt" fo:font-weight="bold" style:font-size-asian="6pt" style:font-weight-asian="bold"/>
    </style:style>
    <style:style style:name="T384" style:family="text">
      <style:text-properties fo:color="#1a1a1a" style:font-name="Times New Roman" fo:font-size="6pt" fo:font-weight="bold" style:font-size-asian="6pt" style:font-weight-asian="bold" style:text-scale="105%"/>
    </style:style>
    <style:style style:name="T385" style:family="text">
      <style:text-properties fo:color="#1a1a1a" style:font-name="Times New Roman" fo:font-size="6pt" fo:letter-spacing="0.028in" fo:font-weight="bold" style:font-size-asian="6pt" style:font-weight-asian="bold" style:text-scale="105%"/>
    </style:style>
    <style:style style:name="T386" style:family="text">
      <style:text-properties fo:color="#1a1a1a" style:font-name="Times New Roman" fo:font-size="6pt" style:font-size-asian="6pt" style:text-scale="105%"/>
    </style:style>
    <style:style style:name="T387" style:family="text">
      <style:text-properties fo:color="#333333" style:font-name="Times New Roman" fo:font-size="6pt" style:font-size-asian="6pt" style:text-scale="105%"/>
    </style:style>
    <style:style style:name="T388" style:family="text">
      <style:text-properties fo:color="#333333" style:font-name="Times New Roman" fo:font-size="6pt" fo:letter-spacing="0.028in" style:font-size-asian="6pt" style:text-scale="105%"/>
    </style:style>
    <style:style style:name="T389" style:family="text">
      <style:text-properties fo:color="#030303" style:font-name="Times New Roman" fo:font-size="6pt" style:font-size-asian="6pt" style:text-scale="105%"/>
    </style:style>
    <style:style style:name="T390" style:family="text">
      <style:text-properties fo:color="#333333" style:font-name="Times New Roman" fo:font-size="6pt" fo:letter-spacing="0.0228in" style:font-size-asian="6pt" style:text-scale="105%"/>
    </style:style>
    <style:style style:name="T391" style:family="text">
      <style:text-properties fo:color="#1a1a1a" style:font-name="Times New Roman" fo:font-size="6pt" fo:letter-spacing="0.0047in" fo:font-weight="bold" style:font-size-asian="6pt" style:font-weight-asian="bold" style:text-scale="105%"/>
    </style:style>
    <style:style style:name="T392" style:family="text">
      <style:text-properties fo:color="#1a1a1a" style:font-name="Times New Roman" fo:font-size="6pt" fo:letter-spacing="0.0035in" fo:font-weight="bold" style:font-size-asian="6pt" style:font-weight-asian="bold" style:text-scale="105%"/>
    </style:style>
    <style:style style:name="T393" style:family="text">
      <style:text-properties fo:color="#1a1a1a" style:font-name="Times New Roman" fo:font-size="6pt" fo:letter-spacing="-0.0008in" style:font-size-asian="6pt" style:text-scale="105%"/>
    </style:style>
    <style:style style:name="T394" style:family="text">
      <style:text-properties fo:color="#333333" style:font-name="Times New Roman" fo:font-size="6pt" fo:letter-spacing="0.0181in" style:font-size-asian="6pt" style:text-scale="105%"/>
    </style:style>
    <style:style style:name="T395" style:family="text">
      <style:text-properties fo:color="#1a1a1a" style:font-name="Times New Roman" fo:font-size="6pt" fo:letter-spacing="0.011in" style:font-size-asian="6pt" style:text-scale="105%"/>
    </style:style>
    <style:style style:name="T396" style:family="text">
      <style:text-properties fo:color="#1a1a1a" style:font-name="Times New Roman" fo:font-size="6pt" fo:letter-spacing="0.0035in" style:font-size-asian="6pt" style:text-scale="105%"/>
    </style:style>
    <style:style style:name="T397" style:family="text">
      <style:text-properties fo:color="#333333" style:font-name="Times New Roman" fo:font-size="6pt" fo:letter-spacing="-0.0016in" style:font-size-asian="6pt" style:text-scale="105%"/>
    </style:style>
    <style:style style:name="T398" style:family="text">
      <style:text-properties fo:color="#1a1a1a" style:font-name="Times New Roman" fo:font-size="6pt" fo:letter-spacing="0.022in" fo:font-weight="bold" style:font-size-asian="6pt" style:font-weight-asian="bold" style:text-scale="105%"/>
    </style:style>
    <style:style style:name="T399" style:family="text">
      <style:text-properties fo:color="#333333" style:font-name="Times New Roman" fo:font-size="6pt" fo:letter-spacing="0.0217in" style:font-size-asian="6pt" style:text-scale="105%"/>
    </style:style>
    <style:style style:name="T400" style:family="text">
      <style:text-properties fo:color="#030303" style:font-name="Times New Roman" fo:font-size="6pt" style:font-size-asian="6pt"/>
    </style:style>
    <style:style style:name="T401" style:family="text">
      <style:text-properties fo:color="#333333" style:font-name="Times New Roman" fo:font-size="6pt" style:font-size-asian="6pt"/>
    </style:style>
    <style:style style:name="T402" style:family="text">
      <style:text-properties fo:color="#333333" style:font-name="Times New Roman" fo:font-size="6pt" fo:letter-spacing="-0.0028in" style:font-size-asian="6pt"/>
    </style:style>
    <style:style style:name="T403" style:family="text">
      <style:text-properties fo:color="#1a1a1a" style:font-name="Times New Roman" fo:font-size="6pt" style:font-size-asian="6pt"/>
    </style:style>
    <style:style style:name="T404" style:family="text">
      <style:text-properties fo:color="#1a1a1a" style:font-name="Times New Roman" fo:font-size="6pt" fo:letter-spacing="0.0091in" style:font-size-asian="6pt"/>
    </style:style>
    <style:style style:name="T405" style:family="text">
      <style:text-properties fo:color="#030303" style:font-name="Times New Roman" fo:font-size="6pt" fo:letter-spacing="-0.0071in" style:font-size-asian="6pt"/>
    </style:style>
    <style:style style:name="T406" style:family="text">
      <style:text-properties fo:color="#1a1a1a" style:font-name="Times New Roman" fo:font-size="6pt" fo:letter-spacing="-0.0028in" style:font-size-asian="6pt" style:text-scale="105%"/>
    </style:style>
    <style:style style:name="T407" style:family="text">
      <style:text-properties fo:color="#626262" style:font-name="Times New Roman" fo:font-size="6pt" fo:letter-spacing="-0.0028in" style:font-size-asian="6pt" style:text-scale="105%"/>
    </style:style>
    <style:style style:name="T408" style:family="text">
      <style:text-properties fo:color="#030303" style:font-name="Times New Roman" fo:font-size="6pt" fo:letter-spacing="-0.0016in" style:font-size-asian="6pt" style:text-scale="105%"/>
    </style:style>
    <style:style style:name="T409" style:family="text">
      <style:text-properties fo:color="#1a1a1a" style:font-name="Times New Roman" fo:font-size="6pt" fo:letter-spacing="0.0016in" style:font-size-asian="6pt"/>
    </style:style>
    <style:style style:name="T410" style:family="text">
      <style:text-properties fo:color="#333333" style:font-name="Times New Roman" fo:font-size="6pt" fo:letter-spacing="0.0016in" style:font-size-asian="6pt"/>
    </style:style>
    <style:style style:name="T411" style:family="text">
      <style:text-properties fo:color="#333333" style:font-name="Times New Roman" fo:font-size="6pt" fo:letter-spacing="0.0126in" style:font-size-asian="6pt"/>
    </style:style>
    <style:style style:name="T412" style:family="text">
      <style:text-properties fo:color="#030303" style:font-name="Times New Roman" fo:font-size="6pt" style:font-size-asian="6pt" style:text-scale="80%"/>
    </style:style>
    <style:style style:name="T413" style:family="text">
      <style:text-properties fo:color="#030303" style:font-name="Times New Roman" fo:font-size="6pt" fo:letter-spacing="-0.0043in" style:font-size-asian="6pt"/>
    </style:style>
    <style:style style:name="T414" style:family="text">
      <style:text-properties fo:color="#1a1a1a" style:font-name="Times New Roman" fo:font-size="6pt" fo:letter-spacing="-0.0016in" style:font-size-asian="6pt"/>
    </style:style>
    <style:style style:name="T415" style:family="text">
      <style:text-properties fo:color="#1a1a1a" style:font-name="Times New Roman" fo:font-size="6pt" fo:letter-spacing="-0.0071in" style:font-size-asian="6pt"/>
    </style:style>
    <style:style style:name="T416" style:family="text">
      <style:text-properties fo:color="#1a1a1a" style:font-name="Times New Roman" fo:font-size="6pt" fo:letter-spacing="-0.002in" style:font-size-asian="6pt"/>
    </style:style>
    <style:style style:name="T417" style:family="text">
      <style:text-properties fo:color="#1a1a1a" style:font-name="Times New Roman" fo:font-size="6pt" fo:letter-spacing="-0.0035in" style:font-size-asian="6pt"/>
    </style:style>
    <style:style style:name="T418" style:family="text">
      <style:text-properties fo:color="#1a1a1a" style:font-name="Times New Roman" fo:font-size="6pt" fo:letter-spacing="0.0063in" fo:font-weight="bold" style:font-size-asian="6pt" style:font-weight-asian="bold" style:text-scale="105%"/>
    </style:style>
    <style:style style:name="T419" style:family="text">
      <style:text-properties fo:color="#1a1a1a" style:font-name="Times New Roman" fo:font-size="6pt" fo:letter-spacing="0.0008in" fo:font-weight="bold" style:font-size-asian="6pt" style:font-weight-asian="bold" style:text-scale="105%"/>
    </style:style>
    <style:style style:name="T420" style:family="text">
      <style:text-properties fo:color="#1a1a1a" style:font-name="Times New Roman" fo:font-size="6pt" fo:letter-spacing="-0.0028in" fo:font-weight="bold" style:font-size-asian="6pt" style:font-weight-asian="bold" style:text-scale="105%"/>
    </style:style>
    <style:style style:name="T421" style:family="text">
      <style:text-properties fo:color="#1a1a1a" style:font-name="Times New Roman" fo:font-size="6pt" fo:letter-spacing="-0.0028in" fo:font-weight="bold" style:font-size-asian="6pt" style:font-weight-asian="bold" style:text-scale="110%"/>
    </style:style>
    <style:style style:name="T422" style:family="text">
      <style:text-properties fo:color="#1a1a1a" style:font-name="Times New Roman" fo:font-size="6pt" fo:letter-spacing="0.0075in" style:font-size-asian="6pt" style:text-scale="105%"/>
    </style:style>
    <style:style style:name="T423" style:family="text">
      <style:text-properties fo:color="#333333" style:font-name="Times New Roman" fo:font-size="6pt" fo:letter-spacing="0.0071in" style:font-size-asian="6pt" style:text-scale="105%"/>
    </style:style>
    <style:style style:name="T424" style:family="text">
      <style:text-properties fo:color="#1a1a1a" style:font-name="Times New Roman" fo:font-size="6pt" fo:letter-spacing="0.0161in" style:font-size-asian="6pt" style:text-scale="105%"/>
    </style:style>
    <style:style style:name="T425" style:family="text">
      <style:text-properties fo:color="#1a1a1a" style:font-name="Times New Roman" fo:font-size="6pt" fo:letter-spacing="0.0102in" style:font-size-asian="6pt" style:text-scale="105%"/>
    </style:style>
    <style:style style:name="T426" style:family="text">
      <style:text-properties fo:color="#333333" style:font-name="Times New Roman" fo:font-size="6pt" fo:letter-spacing="0.0146in" style:font-size-asian="6pt" style:text-scale="105%"/>
    </style:style>
    <style:style style:name="T427" style:family="text">
      <style:text-properties fo:color="#1a1a1a" style:font-name="Times New Roman" fo:font-size="6pt" fo:letter-spacing="0.0043in" style:font-size-asian="6pt" style:text-scale="105%"/>
    </style:style>
    <style:style style:name="T428" style:family="text">
      <style:text-properties fo:color="#333333" style:font-name="Times New Roman" fo:font-size="6pt" fo:letter-spacing="0.0102in" style:font-size-asian="6pt" style:text-scale="105%"/>
    </style:style>
    <style:style style:name="T429" style:family="text">
      <style:text-properties fo:color="#333333" style:font-name="Times New Roman" fo:font-size="6pt" fo:letter-spacing="-0.0138in" style:font-size-asian="6pt" style:text-scale="105%"/>
    </style:style>
    <style:style style:name="T430" style:family="text">
      <style:text-properties fo:color="#1a1a1a" style:font-name="Times New Roman" fo:font-size="6pt" fo:letter-spacing="0.0098in" style:font-size-asian="6pt" style:text-scale="105%"/>
    </style:style>
    <style:style style:name="T431" style:family="text">
      <style:text-properties fo:color="#333333" style:font-name="Times New Roman" fo:font-size="6pt" fo:letter-spacing="-0.0008in" style:font-size-asian="6pt"/>
    </style:style>
    <style:style style:name="T432" style:family="text">
      <style:text-properties fo:color="#1a1a1a" style:font-name="Times New Roman" fo:font-size="6pt" fo:letter-spacing="0.0071in" style:font-size-asian="6pt"/>
    </style:style>
    <style:style style:name="T433" style:family="text">
      <style:text-properties fo:color="#494949" style:font-name="Times New Roman" fo:font-size="6pt" fo:letter-spacing="-0.0028in" style:font-size-asian="6pt" style:text-scale="105%"/>
    </style:style>
    <style:style style:name="T434" style:family="text">
      <style:text-properties fo:color="#030303" style:font-name="Times New Roman" fo:font-size="6pt" fo:font-weight="bold" style:font-size-asian="6pt" style:font-weight-asian="bold" style:text-scale="105%"/>
    </style:style>
    <style:style style:name="T435" style:family="text">
      <style:text-properties fo:color="#030303" style:font-name="Times New Roman" fo:font-size="6pt" fo:letter-spacing="0.0063in" fo:font-weight="bold" style:font-size-asian="6pt" style:font-weight-asian="bold" style:text-scale="105%"/>
    </style:style>
    <style:style style:name="T436" style:family="text">
      <style:text-properties fo:color="#1a1a1a" style:font-name="Times New Roman" fo:font-size="6pt" fo:letter-spacing="0.0028in" fo:font-weight="bold" style:font-size-asian="6pt" style:font-weight-asian="bold" style:text-scale="105%"/>
    </style:style>
    <style:style style:name="T437" style:family="text">
      <style:text-properties fo:color="#030303" style:font-name="Times New Roman" fo:font-size="6pt" fo:letter-spacing="-0.0028in" fo:font-weight="bold" style:font-size-asian="6pt" style:font-weight-asian="bold" style:text-scale="110%"/>
    </style:style>
    <style:style style:name="T438" style:family="text">
      <style:text-properties fo:color="#030303" style:font-name="Times New Roman" fo:font-size="6pt" fo:letter-spacing="-0.0016in" fo:font-weight="bold" style:font-size-asian="6pt" style:font-weight-asian="bold" style:text-scale="110%"/>
    </style:style>
    <style:style style:name="T439" style:family="text">
      <style:text-properties fo:color="#333333" style:font-name="Times New Roman" fo:font-size="6pt" fo:letter-spacing="-0.0016in" fo:font-weight="bold" style:font-size-asian="6pt" style:font-weight-asian="bold" style:text-scale="110%"/>
    </style:style>
    <style:style style:name="T440" style:family="text">
      <style:text-properties fo:color="#1a1a1a" style:font-name="Times New Roman" fo:font-size="6pt" fo:letter-spacing="-0.002in" fo:font-weight="bold" style:font-size-asian="6pt" style:font-weight-asian="bold" style:text-scale="105%"/>
    </style:style>
    <style:style style:name="T441" style:family="text">
      <style:text-properties fo:color="#1a1a1a" style:font-name="Times New Roman" fo:font-size="6pt" fo:letter-spacing="-0.0126in" fo:font-weight="bold" style:font-size-asian="6pt" style:font-weight-asian="bold" style:text-scale="105%"/>
    </style:style>
    <style:style style:name="T442" style:family="text">
      <style:text-properties fo:color="#030303" style:font-name="Times New Roman" fo:font-size="6pt" fo:letter-spacing="-0.0028in" style:font-size-asian="6pt" style:text-scale="105%"/>
    </style:style>
    <style:style style:name="T443" style:family="text">
      <style:text-properties fo:color="#1a1a1a" style:font-name="Times New Roman" fo:font-size="6pt" fo:letter-spacing="0.0083in" style:font-size-asian="6pt" style:text-scale="105%"/>
    </style:style>
    <style:style style:name="T444" style:family="text">
      <style:text-properties fo:color="#333333" style:font-name="Times New Roman" fo:font-size="6pt" fo:letter-spacing="0.0134in" style:font-size-asian="6pt" style:text-scale="105%"/>
    </style:style>
    <style:style style:name="T445" style:family="text">
      <style:text-properties fo:color="#1a1a1a" style:font-name="Times New Roman" fo:font-size="6pt" fo:letter-spacing="0.0228in" style:font-size-asian="6pt" style:text-scale="105%"/>
    </style:style>
    <style:style style:name="T446" style:family="text">
      <style:text-properties fo:color="#030303" style:font-name="Times New Roman" fo:font-size="6pt" fo:letter-spacing="-0.0083in" style:font-size-asian="6pt"/>
    </style:style>
    <style:style style:name="T447" style:family="text">
      <style:text-properties fo:color="#333333" style:font-name="Times New Roman" fo:font-size="6pt" fo:letter-spacing="-0.002in" style:font-size-asian="6pt"/>
    </style:style>
    <style:style style:name="T448" style:family="text">
      <style:text-properties fo:color="#1a1a1a" style:font-name="Times New Roman" fo:font-size="6pt" fo:letter-spacing="-0.0043in" style:font-size-asian="6pt"/>
    </style:style>
    <style:style style:name="T449" style:family="text">
      <style:text-properties fo:color="#030303" style:font-name="Times New Roman" fo:font-size="6pt" fo:letter-spacing="-0.002in" style:font-size-asian="6pt"/>
    </style:style>
    <style:style style:name="T450" style:family="text">
      <style:text-properties fo:color="#494949" style:font-name="Times New Roman" fo:font-size="6pt" fo:letter-spacing="-0.0016in" style:font-size-asian="6pt"/>
    </style:style>
    <style:style style:name="T451" style:family="text">
      <style:text-properties fo:color="#333333" style:font-name="Times New Roman" fo:font-size="6pt" fo:letter-spacing="-0.0016in" style:font-size-asian="6pt" style:text-scale="110%"/>
    </style:style>
    <style:style style:name="T452" style:family="text">
      <style:text-properties fo:color="#030303" style:font-name="Times New Roman" fo:font-size="6pt" fo:letter-spacing="-0.0016in" fo:font-weight="bold" style:font-size-asian="6pt" style:font-weight-asian="bold" style:text-scale="105%"/>
    </style:style>
    <style:style style:name="T453" style:family="text">
      <style:text-properties fo:color="#333333" style:font-name="Times New Roman" fo:font-size="6pt" fo:letter-spacing="-0.0016in" fo:font-weight="bold" style:font-size-asian="6pt" style:font-weight-asian="bold" style:text-scale="105%"/>
    </style:style>
    <style:style style:name="T454" style:family="text">
      <style:text-properties fo:color="#030303" style:font-name="Times New Roman" fo:font-size="6pt" fo:letter-spacing="0.0028in" fo:font-weight="bold" style:font-size-asian="6pt" style:font-weight-asian="bold" style:text-scale="105%"/>
    </style:style>
    <style:style style:name="T455" style:family="text">
      <style:text-properties fo:color="#494949" style:font-name="Times New Roman" fo:font-size="6pt" fo:letter-spacing="-0.0016in" fo:font-weight="bold" style:font-size-asian="6pt" style:font-weight-asian="bold" style:text-scale="105%"/>
    </style:style>
    <style:style style:name="T456" style:family="text">
      <style:text-properties fo:color="#1a1a1a" style:font-name="Times New Roman" fo:font-size="6pt" fo:letter-spacing="0.0173in" fo:font-weight="bold" style:font-size-asian="6pt" style:font-weight-asian="bold"/>
    </style:style>
    <style:style style:name="T457" style:family="text">
      <style:text-properties fo:color="#1a1a1a" style:font-name="Times New Roman" fo:font-size="6pt" fo:letter-spacing="0.0472in" style:font-size-asian="6pt" style:text-scale="150%"/>
    </style:style>
    <style:style style:name="T458" style:family="text">
      <style:text-properties fo:color="#030303" style:font-name="Times New Roman" fo:font-size="6pt" fo:letter-spacing="0.0291in" style:font-size-asian="6pt"/>
    </style:style>
    <style:style style:name="T459" style:family="text">
      <style:text-properties fo:color="#1a1a1a" style:font-name="Times New Roman" fo:font-size="6pt" fo:letter-spacing="0.0319in" style:font-size-asian="6pt"/>
    </style:style>
    <style:style style:name="T460" style:family="text">
      <style:text-properties fo:color="#333333" style:font-name="Times New Roman" fo:font-size="6pt" fo:letter-spacing="0.0311in" style:font-size-asian="6pt"/>
    </style:style>
    <style:style style:name="T461" style:family="text">
      <style:text-properties fo:color="#494949" style:font-name="Times New Roman" fo:font-size="6pt" style:font-size-asian="6pt"/>
    </style:style>
    <style:style style:name="T462" style:family="text">
      <style:text-properties fo:color="#494949" style:font-name="Times New Roman" fo:font-size="6pt" fo:letter-spacing="0.0138in" style:font-size-asian="6pt"/>
    </style:style>
    <style:style style:name="T463" style:family="text">
      <style:text-properties fo:color="#1a1a1a" style:font-name="Times New Roman" fo:font-size="6pt" fo:letter-spacing="0.0201in" style:font-size-asian="6pt"/>
    </style:style>
    <style:style style:name="T464" style:family="text">
      <style:text-properties fo:color="#333333" style:font-name="Times New Roman" fo:font-size="6pt" fo:letter-spacing="-0.0016in" style:font-size-asian="6pt"/>
    </style:style>
    <style:style style:name="T465" style:family="text">
      <style:text-properties fo:color="#1a1a1a" style:font-name="Times New Roman" fo:font-size="6pt" fo:letter-spacing="0.0055in" fo:font-weight="bold" style:font-size-asian="6pt" style:font-weight-asian="bold" style:text-scale="105%"/>
    </style:style>
    <style:style style:name="T466" style:family="text">
      <style:text-properties fo:color="#1a1a1a" style:font-name="Times New Roman" fo:font-size="6pt" fo:letter-spacing="0.0043in" fo:font-weight="bold" style:font-size-asian="6pt" style:font-weight-asian="bold" style:text-scale="105%"/>
    </style:style>
    <style:style style:name="T467" style:family="text">
      <style:text-properties fo:color="#1a1a1a" style:font-name="Times New Roman" fo:font-size="6pt" fo:letter-spacing="0.0008in" style:font-size-asian="6pt" style:text-scale="105%"/>
    </style:style>
    <style:style style:name="T468" style:family="text">
      <style:text-properties fo:color="#1a1a1a" style:font-name="Times New Roman" fo:font-size="6pt" fo:letter-spacing="0.0165in" style:font-size-asian="6pt" style:text-scale="105%"/>
    </style:style>
    <style:style style:name="T469" style:family="text">
      <style:text-properties fo:color="#1a1a1a" style:font-name="Times New Roman" fo:font-size="6pt" fo:letter-spacing="0.0091in" fo:font-weight="bold" style:font-size-asian="6pt" style:font-weight-asian="bold" style:text-scale="105%"/>
    </style:style>
    <style:style style:name="T470" style:family="text">
      <style:text-properties fo:color="#333333" style:font-name="Times New Roman" fo:font-size="6pt" fo:letter-spacing="0.0055in" style:font-size-asian="6pt" style:text-scale="105%"/>
    </style:style>
    <style:style style:name="T471" style:family="text">
      <style:text-properties fo:color="#1a1a1a" style:font-name="Times New Roman" fo:font-size="6pt" fo:letter-spacing="0.0055in" style:font-size-asian="6pt" style:text-scale="105%"/>
    </style:style>
    <style:style style:name="T472" style:family="text">
      <style:text-properties fo:color="#1a1a1a" style:font-name="Times New Roman" fo:font-size="6pt" fo:letter-spacing="-0.0016in" style:font-size-asian="6pt" style:text-scale="105%"/>
    </style:style>
    <style:style style:name="T473" style:family="text">
      <style:text-properties fo:color="#1a1a1a" style:font-name="Times New Roman" fo:font-size="6pt" fo:letter-spacing="0.0028in" style:font-size-asian="6pt"/>
    </style:style>
    <style:style style:name="T474" style:family="text">
      <style:text-properties fo:color="#333333" style:font-name="Times New Roman" fo:font-size="6pt" fo:letter-spacing="0.0028in" style:font-size-asian="6pt"/>
    </style:style>
    <style:style style:name="T475" style:family="text">
      <style:text-properties fo:color="#030303" style:font-name="Times New Roman" fo:font-size="6pt" fo:letter-spacing="-0.0028in" fo:font-weight="bold" style:font-size-asian="6pt" style:font-weight-asian="bold" style:text-scale="105%"/>
    </style:style>
    <style:style style:name="T476" style:family="text">
      <style:text-properties fo:color="#333333" style:font-name="Times New Roman" fo:font-size="6pt" fo:letter-spacing="-0.0028in" fo:font-weight="bold" style:font-size-asian="6pt" style:font-weight-asian="bold" style:text-scale="105%"/>
    </style:style>
    <style:style style:name="T477" style:family="text">
      <style:text-properties fo:color="#1a1a1a" style:font-name="Times New Roman" fo:font-size="6pt" fo:letter-spacing="-0.002in" style:font-size-asian="6pt" style:text-scale="105%"/>
    </style:style>
    <style:style style:name="T478" style:family="text">
      <style:text-properties fo:color="#333333" style:font-name="Times New Roman" fo:font-size="6pt" fo:letter-spacing="0.011in" style:font-size-asian="6pt" style:text-scale="105%"/>
    </style:style>
    <style:style style:name="T479" style:family="text">
      <style:text-properties fo:color="#333333" style:font-name="Times New Roman" fo:font-size="6pt" fo:letter-spacing="0.0083in" style:font-size-asian="6pt" style:text-scale="105%"/>
    </style:style>
    <style:style style:name="T480" style:family="text">
      <style:text-properties fo:color="#333333" style:font-name="Times New Roman" fo:font-size="6pt" fo:letter-spacing="-0.002in" style:font-size-asian="6pt" style:text-scale="105%"/>
    </style:style>
    <style:style style:name="T481" style:family="text">
      <style:text-properties fo:color="#333333" style:font-name="Times New Roman" fo:font-size="6pt" fo:letter-spacing="0.0126in" style:font-size-asian="6pt" style:text-scale="105%"/>
    </style:style>
    <style:style style:name="T482" style:family="text">
      <style:text-properties fo:color="#1a1a1a" style:font-name="Times New Roman" fo:font-size="6pt" fo:letter-spacing="0.0173in" style:font-size-asian="6pt" style:text-scale="105%"/>
    </style:style>
    <style:style style:name="T483" style:family="text">
      <style:text-properties fo:color="#1a1a1a" style:font-name="Times New Roman" fo:font-size="6pt" fo:letter-spacing="0.028in" style:font-size-asian="6pt" style:text-scale="105%"/>
    </style:style>
    <style:style style:name="T484" style:family="text">
      <style:text-properties fo:color="#030303" style:font-name="Times New Roman" fo:font-size="6pt" fo:letter-spacing="0.0028in" style:font-size-asian="6pt"/>
    </style:style>
    <style:style style:name="T485" style:family="text">
      <style:text-properties fo:color="#797979" style:font-name="Times New Roman" fo:font-size="6pt" fo:letter-spacing="-0.0028in" style:font-size-asian="6pt" style:text-scale="105%"/>
    </style:style>
    <style:style style:name="T486" style:family="text">
      <style:text-properties fo:color="#1a1a1a" style:font-name="Times New Roman" fo:font-size="6pt" style:font-size-asian="6pt" style:text-scale="110%"/>
    </style:style>
    <style:style style:name="T487" style:family="text">
      <style:text-properties fo:color="#1a1a1a" style:font-name="Times New Roman" fo:font-size="6pt" fo:letter-spacing="-0.0028in" style:font-size-asian="6pt" style:text-scale="110%"/>
    </style:style>
    <style:style style:name="T488" style:family="text">
      <style:text-properties fo:color="#1a1a1a" style:font-name="Times New Roman" fo:font-size="6pt" fo:letter-spacing="-0.0055in" style:font-size-asian="6pt" style:text-scale="110%"/>
    </style:style>
    <style:style style:name="T489" style:family="text">
      <style:text-properties fo:color="#333333" style:font-name="Times New Roman" fo:font-size="6pt" style:font-size-asian="6pt" style:text-scale="110%"/>
    </style:style>
    <style:style style:name="T490" style:family="text">
      <style:text-properties fo:color="#333333" style:font-name="Times New Roman" fo:font-size="6pt" fo:letter-spacing="-0.0008in" style:font-size-asian="6pt" style:text-scale="110%"/>
    </style:style>
    <style:style style:name="T491" style:family="text">
      <style:text-properties fo:color="#1a1a1a" style:font-name="Times New Roman" fo:font-size="6pt" fo:letter-spacing="-0.0035in" style:font-size-asian="6pt" style:text-scale="110%"/>
    </style:style>
    <style:style style:name="T492" style:family="text">
      <style:text-properties fo:color="#333333" style:font-name="Times New Roman" fo:font-size="6pt" fo:letter-spacing="0.0063in" style:font-size-asian="6pt" style:text-scale="110%"/>
    </style:style>
    <style:style style:name="T493" style:family="text">
      <style:text-properties fo:color="#1a1a1a" style:font-name="Times New Roman" fo:font-size="6pt" fo:letter-spacing="-0.0043in" style:font-size-asian="6pt" style:text-scale="110%"/>
    </style:style>
    <style:style style:name="T494" style:family="text">
      <style:text-properties fo:color="#1a1a1a" style:font-name="Times New Roman" fo:font-size="6pt" fo:letter-spacing="-0.0016in" style:font-size-asian="6pt" style:text-scale="110%"/>
    </style:style>
    <style:style style:name="T495" style:family="text">
      <style:text-properties fo:color="#1a1a1a" style:font-name="Times New Roman" fo:font-size="6pt" fo:letter-spacing="-0.0028in" style:font-size-asian="6pt"/>
    </style:style>
    <style:style style:name="T496" style:family="text">
      <style:text-properties fo:color="#333333" style:font-name="Times New Roman" fo:font-size="6pt" fo:letter-spacing="0.0098in" style:font-size-asian="6pt"/>
    </style:style>
    <style:style style:name="T497" style:family="text">
      <style:text-properties fo:color="#333333" style:font-name="Times New Roman" fo:font-size="6pt" fo:letter-spacing="0.0118in" style:font-size-asian="6pt" style:text-scale="105%"/>
    </style:style>
    <style:style style:name="T498" style:family="text">
      <style:text-properties fo:color="#494949" style:font-name="Times New Roman" fo:font-size="6pt" style:font-size-asian="6pt" style:text-scale="105%"/>
    </style:style>
    <style:style style:name="T499" style:family="text">
      <style:text-properties fo:color="#494949" style:font-name="Times New Roman" fo:font-size="6pt" fo:letter-spacing="0.0071in" style:font-size-asian="6pt" style:text-scale="105%"/>
    </style:style>
    <style:style style:name="T500" style:family="text">
      <style:text-properties fo:color="#626262" style:font-name="Times New Roman" fo:font-size="6pt" style:font-size-asian="6pt" style:text-scale="105%"/>
    </style:style>
    <style:style style:name="T501" style:family="text">
      <style:text-properties fo:color="#626262" style:font-name="Times New Roman" fo:font-size="6pt" fo:letter-spacing="0.0028in" style:font-size-asian="6pt" style:text-scale="105%"/>
    </style:style>
    <style:style style:name="T502" style:family="text">
      <style:text-properties fo:color="#1a1a1a" style:font-name="Times New Roman" fo:font-size="6pt" fo:letter-spacing="0.0134in" style:font-size-asian="6pt" style:text-scale="105%"/>
    </style:style>
    <style:style style:name="T503" style:family="text">
      <style:text-properties fo:color="#333333" style:font-name="Times New Roman" fo:font-size="6pt" fo:letter-spacing="0.0043in" style:font-size-asian="6pt" style:text-scale="105%"/>
    </style:style>
    <style:style style:name="T504" style:family="text">
      <style:text-properties fo:color="#333333" style:font-name="Times New Roman" fo:font-size="6pt" fo:letter-spacing="-0.0028in" style:font-size-asian="6pt" style:text-scale="105%"/>
    </style:style>
    <style:style style:name="T505" style:family="text">
      <style:text-properties fo:color="#333333" style:font-name="Times New Roman" fo:font-size="6pt" fo:letter-spacing="0.0165in" style:font-size-asian="6pt" style:text-scale="105%"/>
    </style:style>
    <style:style style:name="T506" style:family="text">
      <style:text-properties fo:color="#333333" style:font-name="Times New Roman" fo:font-size="6pt" fo:letter-spacing="-0.0008in" style:font-size-asian="6pt" style:text-scale="105%"/>
    </style:style>
    <style:style style:name="T507" style:family="text">
      <style:text-properties fo:color="#494949" style:font-name="Times New Roman" fo:font-size="6pt" fo:letter-spacing="0.0028in" style:font-size-asian="6pt" style:text-scale="105%"/>
    </style:style>
    <style:style style:name="T508" style:family="text">
      <style:text-properties fo:color="#1a1a1a" style:font-name="Times New Roman" fo:font-size="6pt" fo:letter-spacing="0.0071in" fo:font-weight="bold" style:font-size-asian="6pt" style:font-weight-asian="bold" style:text-scale="105%"/>
    </style:style>
    <style:style style:name="T509" style:family="text">
      <style:text-properties fo:color="#1a1a1a" style:font-name="Times New Roman" fo:font-size="6pt" fo:letter-spacing="0.0016in" style:font-size-asian="6pt" style:text-scale="105%"/>
    </style:style>
    <style:style style:name="T510" style:family="text">
      <style:text-properties fo:color="#494949" style:font-name="Times New Roman" fo:font-size="6pt" fo:letter-spacing="0.0055in" style:font-size-asian="6pt" style:text-scale="105%"/>
    </style:style>
    <style:style style:name="T511" style:family="text">
      <style:text-properties fo:color="#494949" style:font-name="Times New Roman" fo:font-size="6pt" fo:letter-spacing="0.0043in" style:font-size-asian="6pt" style:text-scale="105%"/>
    </style:style>
    <style:style style:name="T512" style:family="text">
      <style:text-properties fo:color="#333333" style:font-name="Times New Roman" fo:font-size="6pt" fo:letter-spacing="-0.0035in" style:font-size-asian="6pt" style:text-scale="105%"/>
    </style:style>
    <style:style style:name="T513" style:family="text">
      <style:text-properties fo:color="#333333" style:font-name="Times New Roman" fo:font-size="6pt" fo:letter-spacing="0.0154in" style:font-size-asian="6pt" style:text-scale="105%"/>
    </style:style>
    <style:style style:name="T514" style:family="text">
      <style:text-properties fo:color="#1a1a1a" style:font-name="Times New Roman" fo:font-size="6pt" fo:letter-spacing="-0.0083in" style:font-size-asian="6pt"/>
    </style:style>
    <style:style style:name="T515" style:family="text">
      <style:text-properties fo:color="#030303" style:font-name="Times New Roman" fo:font-size="6pt" fo:letter-spacing="-0.0043in" style:font-size-asian="6pt" style:text-scale="105%"/>
    </style:style>
    <style:style style:name="T516" style:family="text">
      <style:text-properties fo:color="#333333" style:font-name="Times New Roman" fo:font-size="6pt" fo:letter-spacing="0.0075in" style:font-size-asian="6pt" style:text-scale="105%"/>
    </style:style>
    <style:style style:name="T517" style:family="text">
      <style:text-properties fo:color="#030303" style:font-name="Times New Roman" fo:font-size="6pt" fo:letter-spacing="0.002in" style:font-size-asian="6pt"/>
    </style:style>
    <style:style style:name="T518" style:family="text">
      <style:text-properties fo:color="#333333" style:font-name="Times New Roman" fo:font-size="6pt" fo:letter-spacing="-0.0075in" style:font-size-asian="6pt"/>
    </style:style>
    <style:style style:name="T519" style:family="text">
      <style:text-properties fo:color="#1a1a1a" style:font-name="Times New Roman" fo:font-size="6pt" fo:letter-spacing="-0.0063in" style:font-size-asian="6pt"/>
    </style:style>
    <style:style style:name="T520" style:family="text">
      <style:text-properties fo:color="#425970" style:text-position="8% 100%" style:font-name="Times New Roman" fo:font-size="6.5pt" style:font-size-asian="6.5pt"/>
    </style:style>
    <style:style style:name="T521" style:family="text">
      <style:text-properties fo:color="#647789" style:text-position="8% 100%" style:font-name="Times New Roman" fo:font-size="6.5pt" style:font-size-asian="6.5pt"/>
    </style:style>
    <style:style style:name="T522" style:family="text">
      <style:text-properties fo:color="#647789" style:text-position="8% 100%" style:font-name="Times New Roman" fo:font-size="6.5pt" fo:letter-spacing="-0.0063in" style:font-size-asian="6.5pt"/>
    </style:style>
    <style:style style:name="T523" style:family="text">
      <style:text-properties fo:color="#425970" style:text-position="8% 100%" fo:font-size="6pt" fo:letter-spacing="-0.0055in" fo:font-weight="bold" style:font-size-asian="6pt" style:font-weight-asian="bold"/>
    </style:style>
    <style:style style:name="T524" style:family="text">
      <style:text-properties fo:color="#425970" style:text-position="8% 100%" fo:font-size="6pt" fo:letter-spacing="-0.002in" fo:font-weight="bold" style:font-size-asian="6pt" style:font-weight-asian="bold"/>
    </style:style>
    <style:style style:name="T525" style:family="text">
      <style:text-properties fo:color="#010101" style:font-name="Times New Roman" fo:font-size="9pt" fo:font-weight="bold" style:font-size-asian="9pt" style:font-weight-asian="bold" style:text-scale="105%"/>
    </style:style>
    <style:style style:name="T526" style:family="text">
      <style:text-properties fo:color="#010101" style:font-name="Times New Roman" fo:font-size="9pt" fo:letter-spacing="-0.0035in" fo:font-weight="bold" style:font-size-asian="9pt" style:font-weight-asian="bold" style:text-scale="105%"/>
    </style:style>
    <style:style style:name="T527" style:family="text">
      <style:text-properties fo:color="#181818" style:font-name="Times New Roman" fo:font-size="9pt" fo:font-weight="bold" style:font-size-asian="9pt" style:font-weight-asian="bold" style:text-scale="105%"/>
    </style:style>
    <style:style style:name="T528" style:family="text">
      <style:text-properties fo:color="#181818" style:font-name="Times New Roman" fo:font-size="9pt" fo:letter-spacing="-0.0047in" fo:font-weight="bold" style:font-size-asian="9pt" style:font-weight-asian="bold" style:text-scale="105%"/>
    </style:style>
    <style:style style:name="T529" style:family="text">
      <style:text-properties fo:color="#010101" style:font-name="Times New Roman" fo:font-size="9pt" fo:letter-spacing="-0.0091in" fo:font-weight="bold" style:font-size-asian="9pt" style:font-weight-asian="bold" style:text-scale="105%"/>
    </style:style>
    <style:style style:name="T530" style:family="text">
      <style:text-properties fo:color="#181818" style:font-name="Times New Roman" fo:font-size="9pt" style:font-size-asian="9pt" style:text-scale="105%"/>
    </style:style>
    <style:style style:name="T531" style:family="text">
      <style:text-properties fo:color="#181818" style:font-name="Times New Roman" fo:font-size="9pt" fo:letter-spacing="-0.0055in" style:font-size-asian="9pt" style:text-scale="105%"/>
    </style:style>
    <style:style style:name="T532" style:family="text">
      <style:text-properties fo:color="#181818" style:font-name="Times New Roman" fo:font-size="9pt" fo:letter-spacing="-0.0016in" style:font-size-asian="9pt" style:text-scale="105%"/>
    </style:style>
    <style:style style:name="T533" style:family="text">
      <style:text-properties fo:color="#181818" style:font-name="Times New Roman" fo:font-size="9pt" fo:letter-spacing="-0.0028in" style:font-size-asian="9pt" style:text-scale="105%"/>
    </style:style>
    <style:style style:name="T534" style:family="text">
      <style:text-properties fo:color="#2f2f2f" style:font-name="Times New Roman" fo:font-size="6pt" fo:letter-spacing="-0.0016in" fo:font-weight="bold" style:font-size-asian="6pt" style:font-weight-asian="bold"/>
    </style:style>
    <style:style style:name="T535" style:family="text">
      <style:text-properties fo:color="#010101" style:font-name="Times New Roman" fo:font-size="6pt" fo:letter-spacing="-0.0016in" fo:font-weight="bold" style:font-size-asian="6pt" style:font-weight-asian="bold"/>
    </style:style>
    <style:style style:name="T536" style:family="text">
      <style:text-properties fo:color="#2f2f2f" style:font-name="Times New Roman" fo:font-size="6pt" fo:font-weight="bold" style:font-size-asian="6pt" style:font-weight-asian="bold"/>
    </style:style>
    <style:style style:name="T537" style:family="text">
      <style:text-properties fo:color="#181818" style:font-name="Times New Roman" fo:font-size="6pt" fo:font-weight="bold" style:font-size-asian="6pt" style:font-weight-asian="bold"/>
    </style:style>
    <style:style style:name="T538" style:family="text">
      <style:text-properties fo:color="#181818" style:font-name="Times New Roman" fo:font-size="6pt" fo:letter-spacing="0.011in" fo:font-weight="bold" style:font-size-asian="6pt" style:font-weight-asian="bold"/>
    </style:style>
    <style:style style:name="T539" style:family="text">
      <style:text-properties fo:color="#181818" style:font-name="Times New Roman" fo:font-size="6pt" fo:letter-spacing="-0.0016in" fo:font-weight="bold" style:font-size-asian="6pt" style:font-weight-asian="bold"/>
    </style:style>
    <style:style style:name="T540" style:family="text">
      <style:text-properties fo:color="#181818" fo:font-size="6pt" style:font-size-asian="6pt" style:text-scale="105%"/>
    </style:style>
    <style:style style:name="T541" style:family="text">
      <style:text-properties fo:color="#181818" fo:font-size="6pt" fo:letter-spacing="-0.0063in" style:font-size-asian="6pt" style:text-scale="105%"/>
    </style:style>
    <style:style style:name="T542" style:family="text">
      <style:text-properties fo:color="#181818" fo:font-size="6pt" fo:letter-spacing="-0.0028in" style:font-size-asian="6pt" style:text-scale="105%"/>
    </style:style>
    <style:style style:name="T543" style:family="text">
      <style:text-properties fo:color="#181818" fo:font-size="6pt" fo:letter-spacing="-0.0055in" style:font-size-asian="6pt" style:text-scale="105%"/>
    </style:style>
    <style:style style:name="T544" style:family="text">
      <style:text-properties fo:color="#464646" fo:font-size="6pt" fo:letter-spacing="-0.0016in" style:font-size-asian="6pt" style:text-scale="105%"/>
    </style:style>
    <style:style style:name="T545" style:family="text">
      <style:text-properties fo:color="#181818" fo:font-size="6pt" fo:letter-spacing="-0.0016in" style:font-size-asian="6pt" style:text-scale="105%"/>
    </style:style>
    <style:style style:name="T546" style:family="text">
      <style:text-properties fo:color="#181818" style:font-name="Times New Roman" fo:font-size="6pt" fo:letter-spacing="-0.0016in" fo:font-weight="bold" style:font-size-asian="6pt" style:font-weight-asian="bold" style:text-scale="105%"/>
    </style:style>
    <style:style style:name="T547" style:family="text">
      <style:text-properties fo:color="#181818" style:font-name="Times New Roman" fo:font-size="6pt" fo:letter-spacing="0.0047in" fo:font-weight="bold" style:font-size-asian="6pt" style:font-weight-asian="bold" style:text-scale="105%"/>
    </style:style>
    <style:style style:name="T548" style:family="text">
      <style:text-properties fo:color="#181818" style:font-name="Times New Roman" fo:font-size="6pt" fo:letter-spacing="-0.0016in" style:font-size-asian="6pt" style:text-scale="105%"/>
    </style:style>
    <style:style style:name="T549" style:family="text">
      <style:text-properties fo:color="#181818" style:font-name="Times New Roman" fo:font-size="6pt" fo:letter-spacing="-0.0043in" style:font-size-asian="6pt" style:text-scale="105%"/>
    </style:style>
    <style:style style:name="T550" style:family="text">
      <style:text-properties fo:color="#2f2f2f" fo:font-size="6pt" fo:letter-spacing="-0.0016in" style:font-size-asian="6pt" style:text-scale="105%"/>
    </style:style>
    <style:style style:name="T551" style:family="text">
      <style:text-properties fo:color="#010101" fo:font-size="6pt" fo:letter-spacing="-0.0016in" style:font-size-asian="6pt" style:text-scale="105%"/>
    </style:style>
    <style:style style:name="T552" style:family="text">
      <style:text-properties fo:color="#181818" fo:font-size="6pt" fo:letter-spacing="-0.0071in" style:font-size-asian="6pt" style:text-scale="105%"/>
    </style:style>
    <style:style style:name="T553" style:family="text">
      <style:text-properties fo:color="#2f2f2f" fo:font-size="6pt" fo:letter-spacing="0.028in" style:font-size-asian="6pt" style:text-scale="105%"/>
    </style:style>
    <style:style style:name="T554" style:family="text">
      <style:text-properties fo:color="#464646" fo:font-size="6pt" style:font-size-asian="6pt" style:text-scale="105%"/>
    </style:style>
    <style:style style:name="T555" style:family="text">
      <style:text-properties fo:color="#464646" fo:font-size="6pt" fo:letter-spacing="-0.0075in" style:font-size-asian="6pt" style:text-scale="105%"/>
    </style:style>
    <style:style style:name="T556" style:family="text">
      <style:text-properties fo:color="#2f2f2f" fo:font-size="6pt" style:font-size-asian="6pt" style:text-scale="105%"/>
    </style:style>
    <style:style style:name="T557" style:family="text">
      <style:text-properties fo:color="#2f2f2f" fo:font-size="6pt" fo:letter-spacing="-0.0035in" style:font-size-asian="6pt" style:text-scale="105%"/>
    </style:style>
    <style:style style:name="T558" style:family="text">
      <style:text-properties fo:color="#2f2f2f" fo:font-size="6pt" fo:letter-spacing="-0.0063in" style:font-size-asian="6pt" style:text-scale="105%"/>
    </style:style>
    <style:style style:name="T559" style:family="text">
      <style:text-properties fo:color="#2f2f2f" fo:font-size="6pt" fo:letter-spacing="-0.0055in" style:font-size-asian="6pt" style:text-scale="105%"/>
    </style:style>
    <style:style style:name="T560" style:family="text">
      <style:text-properties fo:color="#181818" fo:font-size="6pt" fo:letter-spacing="-0.0016in" style:font-size-asian="6pt"/>
    </style:style>
    <style:style style:name="T561" style:family="text">
      <style:text-properties fo:color="#2f2f2f" fo:font-size="6pt" fo:letter-spacing="-0.0016in" style:font-size-asian="6pt"/>
    </style:style>
    <style:style style:name="T562" style:family="text">
      <style:text-properties fo:color="#181818" fo:font-size="6pt" fo:letter-spacing="-0.0028in" style:font-size-asian="6pt"/>
    </style:style>
    <style:style style:name="T563" style:family="text">
      <style:text-properties fo:color="#464646" fo:font-size="6pt" fo:letter-spacing="-0.0028in" style:font-size-asian="6pt"/>
    </style:style>
    <style:style style:name="T564" style:family="text">
      <style:text-properties fo:color="#464646" fo:font-size="6pt" fo:letter-spacing="-0.0016in" style:font-size-asian="6pt"/>
    </style:style>
    <style:style style:name="T565" style:family="text">
      <style:text-properties fo:color="#010101" style:font-name="Times New Roman" fo:font-size="6pt" fo:font-weight="bold" style:font-size-asian="6pt" style:font-weight-asian="bold"/>
    </style:style>
    <style:style style:name="T566" style:family="text">
      <style:text-properties fo:color="#010101" style:font-name="Times New Roman" fo:font-size="6pt" fo:letter-spacing="0.0035in" fo:font-weight="bold" style:font-size-asian="6pt" style:font-weight-asian="bold"/>
    </style:style>
    <style:style style:name="T567" style:family="text">
      <style:text-properties fo:color="#181818" style:font-name="Times New Roman" fo:font-size="6pt" fo:letter-spacing="-0.0028in" fo:font-weight="bold" style:font-size-asian="6pt" style:font-weight-asian="bold"/>
    </style:style>
    <style:style style:name="T568" style:family="text">
      <style:text-properties fo:color="#181818" style:font-name="Times New Roman" fo:font-size="6pt" fo:letter-spacing="-0.0028in" fo:font-weight="bold" style:font-size-asian="6pt" style:font-weight-asian="bold" style:text-scale="105%"/>
    </style:style>
    <style:style style:name="T569" style:family="text">
      <style:text-properties fo:color="#464646" style:font-name="Times New Roman" fo:font-size="6pt" fo:letter-spacing="-0.0016in" fo:font-weight="bold" style:font-size-asian="6pt" style:font-weight-asian="bold" style:text-scale="105%"/>
    </style:style>
    <style:style style:name="T570" style:family="text">
      <style:text-properties fo:color="#181818" style:font-name="Times New Roman" fo:font-size="6pt" fo:letter-spacing="0.0091in" fo:font-weight="bold" style:font-size-asian="6pt" style:font-weight-asian="bold"/>
    </style:style>
    <style:style style:name="T571" style:family="text">
      <style:text-properties fo:color="#181818" style:font-name="Times New Roman" fo:font-size="6pt" fo:letter-spacing="0.0071in" fo:font-weight="bold" style:font-size-asian="6pt" style:font-weight-asian="bold"/>
    </style:style>
    <style:style style:name="T572" style:family="text">
      <style:text-properties fo:color="#181818" style:font-name="Times New Roman" fo:font-size="6pt" fo:font-weight="bold" style:font-size-asian="6pt" style:font-weight-asian="bold" style:text-scale="105%"/>
    </style:style>
    <style:style style:name="T573" style:family="text">
      <style:text-properties fo:color="#181818" style:font-name="Times New Roman" fo:font-size="6pt" fo:letter-spacing="-0.0035in" fo:font-weight="bold" style:font-size-asian="6pt" style:font-weight-asian="bold" style:text-scale="105%"/>
    </style:style>
    <style:style style:name="T574" style:family="text">
      <style:text-properties fo:color="#181818" style:font-name="Times New Roman" fo:font-size="6pt" fo:letter-spacing="-0.0055in" fo:font-weight="bold" style:font-size-asian="6pt" style:font-weight-asian="bold" style:text-scale="105%"/>
    </style:style>
    <style:style style:name="T575" style:family="text">
      <style:text-properties fo:color="#181818" style:font-name="Times New Roman" fo:font-size="6pt" fo:letter-spacing="0.039in" fo:font-weight="bold" style:font-size-asian="6pt" style:font-weight-asian="bold"/>
    </style:style>
    <style:style style:name="T576" style:family="text">
      <style:text-properties fo:color="#2f2f2f" fo:font-size="6pt" style:font-size-asian="6pt"/>
    </style:style>
    <style:style style:name="T577" style:family="text">
      <style:text-properties fo:color="#2f2f2f" fo:font-size="6pt" fo:letter-spacing="0.0193in" style:font-size-asian="6pt"/>
    </style:style>
    <style:style style:name="T578" style:family="text">
      <style:text-properties fo:color="#2f2f2f" fo:font-size="6pt" fo:letter-spacing="0.0134in" style:font-size-asian="6pt"/>
    </style:style>
    <style:style style:name="T579" style:family="text">
      <style:text-properties fo:color="#181818" fo:font-size="6pt" style:font-size-asian="6pt"/>
    </style:style>
    <style:style style:name="T580" style:family="text">
      <style:text-properties fo:color="#181818" fo:font-size="6pt" fo:letter-spacing="0.002in" style:font-size-asian="6pt"/>
    </style:style>
    <style:style style:name="T581" style:family="text">
      <style:text-properties fo:color="#2f2f2f" style:font-name="Times New Roman" fo:font-size="6pt" fo:letter-spacing="-0.0016in" fo:font-weight="bold" style:font-size-asian="6pt" style:font-weight-asian="bold" style:text-scale="105%"/>
    </style:style>
    <style:style style:name="T582" style:family="text">
      <style:text-properties fo:color="#010101" style:font-name="Times New Roman" fo:font-size="6pt" fo:letter-spacing="-0.0016in" fo:font-weight="bold" style:font-size-asian="6pt" style:font-weight-asian="bold" style:text-scale="105%"/>
    </style:style>
    <style:style style:name="T583" style:family="text">
      <style:text-properties fo:color="#010101" style:font-name="Times New Roman" fo:font-size="6pt" fo:letter-spacing="-0.0008in" fo:font-weight="bold" style:font-size-asian="6pt" style:font-weight-asian="bold" style:text-scale="105%"/>
    </style:style>
    <style:style style:name="T584" style:family="text">
      <style:text-properties fo:color="#181818" style:font-name="Times New Roman" fo:font-size="6pt" fo:letter-spacing="0.0016in" fo:font-weight="bold" style:font-size-asian="6pt" style:font-weight-asian="bold" style:text-scale="105%"/>
    </style:style>
    <style:style style:name="T585" style:family="text">
      <style:text-properties fo:color="#181818" style:font-name="Times New Roman" fo:font-size="6pt" style:font-size-asian="6pt" style:text-scale="105%"/>
    </style:style>
    <style:style style:name="T586" style:family="text">
      <style:text-properties fo:color="#2f2f2f" fo:font-size="6pt" fo:letter-spacing="0.0063in" style:font-size-asian="6pt" style:text-scale="105%"/>
    </style:style>
    <style:style style:name="T587" style:family="text">
      <style:text-properties fo:color="#2f2f2f" fo:font-size="6pt" fo:letter-spacing="0.0091in" style:font-size-asian="6pt" style:text-scale="105%"/>
    </style:style>
    <style:style style:name="T588" style:family="text">
      <style:text-properties fo:color="#181818" fo:font-size="6pt" fo:letter-spacing="0.0028in" style:font-size-asian="6pt" style:text-scale="105%"/>
    </style:style>
    <style:style style:name="T589" style:family="text">
      <style:text-properties fo:color="#2f2f2f" fo:font-size="6pt" fo:letter-spacing="-0.0028in" style:font-size-asian="6pt" style:text-scale="105%"/>
    </style:style>
    <style:style style:name="T590" style:family="text">
      <style:text-properties fo:color="#464646" style:font-name="Times New Roman" fo:font-size="6pt" fo:font-weight="bold" style:font-size-asian="6pt" style:font-weight-asian="bold"/>
    </style:style>
    <style:style style:name="T591" style:family="text">
      <style:text-properties fo:color="#010101" fo:font-size="6pt" style:font-size-asian="6pt"/>
    </style:style>
    <style:style style:name="T592" style:family="text">
      <style:text-properties fo:color="#2f2f2f" fo:font-size="6pt" fo:letter-spacing="-0.0075in" style:font-size-asian="6pt"/>
    </style:style>
    <style:style style:name="T593" style:family="text">
      <style:text-properties fo:color="#181818" fo:font-size="6pt" fo:letter-spacing="0.0016in" style:font-size-asian="6pt"/>
    </style:style>
    <style:style style:name="T594" style:family="text">
      <style:text-properties fo:color="#2f2f2f" fo:font-size="6pt" fo:letter-spacing="0.0098in" style:font-size-asian="6pt"/>
    </style:style>
    <style:style style:name="T595" style:family="text">
      <style:text-properties fo:color="#2f2f2f" fo:font-size="6pt" fo:letter-spacing="-0.0055in" style:font-size-asian="6pt"/>
    </style:style>
    <style:style style:name="T596" style:family="text">
      <style:text-properties fo:color="#181818" fo:font-size="6pt" fo:letter-spacing="0.011in" style:font-size-asian="6pt"/>
    </style:style>
    <style:style style:name="T597" style:family="text">
      <style:text-properties fo:color="#2f2f2f" fo:font-size="6pt" fo:letter-spacing="0.0118in" style:font-size-asian="6pt"/>
    </style:style>
    <style:style style:name="T598" style:family="text">
      <style:text-properties fo:color="#2f2f2f" fo:font-size="6pt" fo:letter-spacing="-0.0016in" style:font-size-asian="6pt" style:text-scale="90%"/>
    </style:style>
    <style:style style:name="T599" style:family="text">
      <style:text-properties fo:color="#2f2f2f" fo:font-size="6pt" fo:letter-spacing="-0.0035in" style:font-size-asian="6pt" style:text-scale="90%"/>
    </style:style>
    <style:style style:name="T600" style:family="text">
      <style:text-properties fo:color="#181818" style:font-name="Times New Roman" fo:font-size="6pt" fo:letter-spacing="-0.0098in" fo:font-weight="bold" style:font-size-asian="6pt" style:font-weight-asian="bold"/>
    </style:style>
    <style:style style:name="T601" style:family="text">
      <style:text-properties fo:color="#181818" fo:font-size="6pt" fo:letter-spacing="-0.0008in" style:font-size-asian="6pt"/>
    </style:style>
    <style:style style:name="T602" style:family="text">
      <style:text-properties fo:color="#2f2f2f" fo:font-size="6pt" fo:letter-spacing="0.0043in" style:font-size-asian="6pt"/>
    </style:style>
    <style:style style:name="T603" style:family="text">
      <style:text-properties fo:color="#181818" fo:font-size="6pt" fo:letter-spacing="0.0083in" style:font-size-asian="6pt"/>
    </style:style>
    <style:style style:name="T604" style:family="text">
      <style:text-properties fo:color="#2f2f2f" fo:font-size="6pt" fo:letter-spacing="0.0028in" style:font-size-asian="6pt"/>
    </style:style>
    <style:style style:name="T605" style:family="text">
      <style:text-properties fo:color="#464646" fo:font-size="6pt" style:font-size-asian="6pt"/>
    </style:style>
    <style:style style:name="T606" style:family="text">
      <style:text-properties fo:color="#464646" fo:font-size="6pt" fo:letter-spacing="-0.0126in" style:font-size-asian="6pt"/>
    </style:style>
    <style:style style:name="T607" style:family="text">
      <style:text-properties fo:color="#181818" style:font-name="Times New Roman" fo:font-size="6pt" style:font-size-asian="6pt"/>
    </style:style>
    <style:style style:name="T608" style:family="text">
      <style:text-properties fo:color="#2f2f2f" fo:font-size="6pt" fo:letter-spacing="0.0189in" style:font-size-asian="6pt"/>
    </style:style>
    <style:style style:name="T609" style:family="text">
      <style:text-properties fo:color="#181818" fo:font-size="6pt" fo:letter-spacing="-0.0035in" style:font-size-asian="6pt" style:text-scale="105%"/>
    </style:style>
    <style:style style:name="T610" style:family="text">
      <style:text-properties fo:color="#010101" fo:font-size="6pt" style:font-size-asian="6pt" style:text-scale="105%"/>
    </style:style>
    <style:style style:name="T611" style:family="text">
      <style:text-properties fo:color="#2f2f2f" fo:font-size="6pt" fo:letter-spacing="-0.0047in" style:font-size-asian="6pt" style:text-scale="105%"/>
    </style:style>
    <style:style style:name="T612" style:family="text">
      <style:text-properties fo:color="#181818" fo:font-size="6pt" fo:letter-spacing="-0.0043in" style:font-size-asian="6pt" style:text-scale="105%"/>
    </style:style>
    <style:style style:name="T613" style:family="text">
      <style:text-properties fo:color="#181818" fo:font-size="6pt" fo:letter-spacing="-0.0083in" style:font-size-asian="6pt" style:text-scale="105%"/>
    </style:style>
    <style:style style:name="T614" style:family="text">
      <style:text-properties fo:color="#181818" fo:font-size="6pt" fo:letter-spacing="-0.0016in" style:font-size-asian="6pt" style:text-scale="90%"/>
    </style:style>
    <style:style style:name="T615" style:family="text">
      <style:text-properties fo:color="#181818" fo:font-size="6pt" fo:letter-spacing="-0.0035in" style:font-size-asian="6pt" style:text-scale="90%"/>
    </style:style>
    <style:style style:name="T616" style:family="text">
      <style:text-properties fo:color="#2f2f2f" fo:font-size="6pt" fo:letter-spacing="-0.0028in" style:font-size-asian="6pt"/>
    </style:style>
    <style:style style:name="T617" style:family="text">
      <style:text-properties fo:color="#010101" style:font-name="Times New Roman" fo:font-size="6pt" fo:letter-spacing="0.0071in" fo:font-weight="bold" style:font-size-asian="6pt" style:font-weight-asian="bold"/>
    </style:style>
    <style:style style:name="T618" style:family="text">
      <style:text-properties fo:color="#181818" style:font-name="Times New Roman" fo:font-size="6pt" fo:letter-spacing="0.0299in" fo:font-weight="bold" style:font-size-asian="6pt" style:font-weight-asian="bold"/>
    </style:style>
    <style:style style:name="T619" style:family="text">
      <style:text-properties fo:color="#2f2f2f" style:font-name="Times New Roman" fo:font-size="6pt" style:font-size-asian="6pt"/>
    </style:style>
    <style:style style:name="T620" style:family="text">
      <style:text-properties fo:color="#2f2f2f" style:font-name="Times New Roman" fo:font-size="6pt" fo:letter-spacing="0.0047in" style:font-size-asian="6pt"/>
    </style:style>
    <style:style style:name="T621" style:family="text">
      <style:text-properties fo:color="#2f2f2f" fo:font-size="6pt" fo:letter-spacing="0.0091in" style:font-size-asian="6pt"/>
    </style:style>
    <style:style style:name="T622" style:family="text">
      <style:text-properties fo:color="#181818" fo:font-size="6pt" fo:letter-spacing="-0.0063in" style:font-size-asian="6pt"/>
    </style:style>
    <style:style style:name="T623" style:family="text">
      <style:text-properties fo:color="#181818" style:font-name="Times New Roman" fo:font-size="6pt" fo:letter-spacing="0.0146in" fo:font-weight="bold" style:font-size-asian="6pt" style:font-weight-asian="bold"/>
    </style:style>
    <style:style style:name="T624" style:family="text">
      <style:text-properties fo:color="#2f2f2f" fo:font-size="6pt" fo:letter-spacing="0.0209in" style:font-size-asian="6pt"/>
    </style:style>
    <style:style style:name="T625" style:family="text">
      <style:text-properties fo:color="#181818" fo:font-size="6pt" fo:letter-spacing="-0.0035in" style:font-size-asian="6pt"/>
    </style:style>
    <style:style style:name="T626" style:family="text">
      <style:text-properties fo:color="#181818" fo:font-size="6pt" fo:letter-spacing="-0.002in" style:font-size-asian="6pt" style:text-scale="105%"/>
    </style:style>
    <style:style style:name="T627" style:family="text">
      <style:text-properties fo:color="#181818" fo:font-size="6pt" fo:letter-spacing="-0.0047in" style:font-size-asian="6pt" style:text-scale="105%"/>
    </style:style>
    <style:style style:name="T628" style:family="text">
      <style:text-properties fo:color="#010101" style:font-name="Times New Roman" fo:font-size="6pt" fo:font-weight="bold" style:font-size-asian="6pt" style:font-weight-asian="bold" style:text-scale="105%"/>
    </style:style>
    <style:style style:name="T629" style:family="text">
      <style:text-properties fo:color="#010101" style:font-name="Times New Roman" fo:font-size="6pt" fo:letter-spacing="-0.0035in" fo:font-weight="bold" style:font-size-asian="6pt" style:font-weight-asian="bold" style:text-scale="105%"/>
    </style:style>
    <style:style style:name="T630" style:family="text">
      <style:text-properties fo:color="#464646" style:font-name="Times New Roman" fo:font-size="6pt" fo:letter-spacing="-0.0028in" fo:font-weight="bold" style:font-size-asian="6pt" style:font-weight-asian="bold" style:text-scale="105%"/>
    </style:style>
    <style:style style:name="T631" style:family="text">
      <style:text-properties fo:color="#2f2f2f" fo:font-size="6pt" fo:letter-spacing="0.0055in" style:font-size-asian="6pt"/>
    </style:style>
    <style:style style:name="T632" style:family="text">
      <style:text-properties fo:color="#2f2f2f" fo:font-size="6pt" fo:letter-spacing="0.0173in" style:font-size-asian="6pt"/>
    </style:style>
    <style:style style:name="T633" style:family="text">
      <style:text-properties fo:color="#181818" fo:font-size="6pt" fo:letter-spacing="0.0098in" style:font-size-asian="6pt"/>
    </style:style>
    <style:style style:name="T634" style:family="text">
      <style:text-properties fo:color="#181818" fo:font-size="6pt" fo:letter-spacing="0.0063in" style:font-size-asian="6pt"/>
    </style:style>
    <style:style style:name="T635" style:family="text">
      <style:text-properties fo:color="#181818" fo:font-size="6pt" fo:letter-spacing="0.0126in" style:font-size-asian="6pt"/>
    </style:style>
    <style:style style:name="T636" style:family="text">
      <style:text-properties fo:color="#2f2f2f" fo:font-size="6pt" fo:letter-spacing="-0.0035in" style:font-size-asian="6pt"/>
    </style:style>
    <style:style style:name="T637" style:family="text">
      <style:text-properties fo:color="#181818" fo:font-size="6pt" fo:letter-spacing="-0.0075in" style:font-size-asian="6pt" style:text-scale="105%"/>
    </style:style>
    <style:style style:name="T638" style:family="text">
      <style:text-properties fo:color="#2f2f2f" fo:font-size="6pt" fo:letter-spacing="-0.0083in" style:font-size-asian="6pt" style:text-scale="105%"/>
    </style:style>
    <style:style style:name="T639" style:family="text">
      <style:text-properties fo:color="#181818" fo:font-size="6pt" fo:letter-spacing="0.0055in" style:font-size-asian="6pt"/>
    </style:style>
    <style:style style:name="T640" style:family="text">
      <style:text-properties fo:color="#181818" fo:font-size="6pt" fo:letter-spacing="0.0047in" style:font-size-asian="6pt"/>
    </style:style>
    <style:style style:name="T641" style:family="text">
      <style:text-properties fo:color="#2f2f2f" fo:font-size="6pt" fo:letter-spacing="0.002in" style:font-size-asian="6pt"/>
    </style:style>
    <style:style style:name="T642" style:family="text">
      <style:text-properties fo:color="#2f2f2f" fo:font-size="6pt" fo:letter-spacing="0.0102in" style:font-size-asian="6pt"/>
    </style:style>
    <style:style style:name="T643" style:family="text">
      <style:text-properties fo:color="#181818" style:font-name="Times New Roman" fo:font-size="6pt" fo:letter-spacing="-0.0008in" fo:font-weight="bold" style:font-size-asian="6pt" style:font-weight-asian="bold" style:text-scale="105%"/>
    </style:style>
    <style:style style:name="T644" style:family="text">
      <style:text-properties fo:color="#010101" style:font-name="Times New Roman" fo:font-size="6pt" fo:letter-spacing="-0.0055in" fo:font-weight="bold" style:font-size-asian="6pt" style:font-weight-asian="bold" style:text-scale="105%"/>
    </style:style>
    <style:style style:name="T645" style:family="text">
      <style:text-properties fo:color="#181818" style:font-name="Times New Roman" fo:font-size="6pt" fo:letter-spacing="-0.0008in" style:font-size-asian="6pt"/>
    </style:style>
    <style:style style:name="T646" style:family="text">
      <style:text-properties fo:color="#2f2f2f" fo:font-size="6pt" fo:letter-spacing="-0.0102in" style:font-size-asian="6pt"/>
    </style:style>
    <style:style style:name="T647" style:family="text">
      <style:text-properties fo:color="#181818" fo:font-size="6pt" fo:letter-spacing="-0.0043in" style:font-size-asian="6pt"/>
    </style:style>
    <style:style style:name="T648" style:family="text">
      <style:text-properties fo:color="#2f2f2f" fo:font-size="6pt" fo:letter-spacing="0.028in" style:font-size-asian="6pt"/>
    </style:style>
    <style:style style:name="T649" style:family="text">
      <style:text-properties fo:color="#2f2f2f" fo:font-size="6pt" fo:letter-spacing="-0.0063in" style:font-size-asian="6pt"/>
    </style:style>
    <style:style style:name="T650" style:family="text">
      <style:text-properties fo:color="#010101" fo:font-size="6pt" fo:letter-spacing="-0.0016in" style:font-size-asian="6pt"/>
    </style:style>
    <style:style style:name="T651" style:family="text">
      <style:text-properties fo:color="#676767" fo:font-size="6pt" fo:letter-spacing="-0.0028in" style:font-size-asian="6pt"/>
    </style:style>
    <style:style style:name="T652" style:family="text">
      <style:text-properties fo:color="#181818" style:font-name="Times New Roman" fo:font-size="6pt" fo:letter-spacing="0.0055in" fo:font-weight="bold" style:font-size-asian="6pt" style:font-weight-asian="bold"/>
    </style:style>
    <style:style style:name="T653" style:family="text">
      <style:text-properties fo:color="#181818" style:font-name="Times New Roman" fo:font-size="6pt" fo:letter-spacing="0.0118in" fo:font-weight="bold" style:font-size-asian="6pt" style:font-weight-asian="bold"/>
    </style:style>
    <style:style style:name="T654" style:family="text">
      <style:text-properties fo:color="#181818" style:font-name="Times New Roman" fo:font-size="6pt" fo:letter-spacing="0.0075in" style:font-size-asian="6pt"/>
    </style:style>
    <style:style style:name="T655" style:family="text">
      <style:text-properties fo:color="#2f2f2f" fo:font-size="6pt" fo:letter-spacing="0.0146in" style:font-size-asian="6pt"/>
    </style:style>
    <style:style style:name="T656" style:family="text">
      <style:text-properties fo:color="#2f2f2f" fo:font-size="6pt" fo:letter-spacing="0.0016in" style:font-size-asian="6pt"/>
    </style:style>
    <style:style style:name="T657" style:family="text">
      <style:text-properties fo:color="#181818" fo:font-size="6pt" fo:letter-spacing="-0.002in" style:font-size-asian="6pt"/>
    </style:style>
    <style:style style:name="T658" style:family="text">
      <style:text-properties fo:color="#181818" style:font-name="Times New Roman" fo:font-size="6pt" fo:letter-spacing="-0.002in" style:font-size-asian="6pt"/>
    </style:style>
    <style:style style:name="T659" style:family="text">
      <style:text-properties fo:color="#2f2f2f" style:font-name="Times New Roman" fo:font-size="6pt" fo:font-weight="bold" style:font-size-asian="6pt" style:font-weight-asian="bold" style:text-scale="105%"/>
    </style:style>
    <style:style style:name="T660" style:family="text">
      <style:text-properties fo:color="#181818" fo:font-size="6pt" fo:letter-spacing="-0.0071in" style:font-size-asian="6pt"/>
    </style:style>
    <style:style style:name="T661" style:family="text">
      <style:text-properties fo:color="#2f2f2f" fo:font-size="6pt" fo:letter-spacing="0.0035in" style:font-size-asian="6pt"/>
    </style:style>
    <style:style style:name="T662" style:family="text">
      <style:text-properties fo:color="#2f2f2f" fo:font-size="6pt" fo:letter-spacing="-0.0043in" style:font-size-asian="6pt"/>
    </style:style>
    <style:style style:name="T663" style:family="text">
      <style:text-properties fo:color="#231f20" style:font-name="Times New Roman" fo:font-size="9pt" fo:letter-spacing="0.0071in" fo:font-weight="bold" style:font-size-asian="9pt" style:font-weight-asian="bold"/>
    </style:style>
    <style:style style:name="T664" style:family="text">
      <style:text-properties fo:color="#231f20" style:font-name="Times New Roman" fo:font-size="9pt" fo:letter-spacing="0.0075in" style:font-size-asian="9pt"/>
    </style:style>
    <style:style style:name="T665" style:family="text">
      <style:text-properties fo:color="#231f20" style:font-name="Times New Roman" fo:font-size="9pt" fo:letter-spacing="0.0071in" style:font-size-asian="9pt"/>
    </style:style>
    <style:style style:name="T666" style:family="text">
      <style:text-properties fo:color="#231f20" style:font-name="Times New Roman" fo:font-size="9pt" fo:letter-spacing="0.0075in" fo:font-style="italic" fo:font-weight="bold" style:font-size-asian="9pt" style:font-style-asian="italic" style:font-weight-asian="bold"/>
    </style:style>
    <style:style style:name="T667" style:family="text">
      <style:text-properties fo:color="#231f20" style:font-name="Times New Roman" fo:font-size="9pt" fo:letter-spacing="0.0083in" fo:font-style="italic" fo:font-weight="bold" style:font-size-asian="9pt" style:font-style-asian="italic" style:font-weight-asian="bold"/>
    </style:style>
    <style:style style:name="T668" style:family="text">
      <style:text-properties fo:color="#231f20" style:font-name="Times New Roman" fo:font-size="9pt" fo:letter-spacing="0.0209in" fo:font-weight="bold" style:font-size-asian="9pt" style:font-weight-asian="bold"/>
    </style:style>
    <style:style style:name="T669" style:family="text">
      <style:text-properties fo:color="#231f20" style:font-name="Times New Roman" fo:font-size="9pt" fo:letter-spacing="0.0181in" style:font-size-asian="9pt"/>
    </style:style>
    <style:style style:name="T670" style:family="text">
      <style:text-properties fo:color="#231f20" style:font-name="Times New Roman" fo:font-size="9pt" fo:letter-spacing="0.0047in" style:font-size-asian="9pt"/>
    </style:style>
    <style:style style:name="T671" style:family="text">
      <style:text-properties fo:color="#231f20" style:font-name="Times New Roman" fo:font-size="7pt" fo:letter-spacing="-0.0016in" style:font-size-asian="7pt"/>
    </style:style>
    <style:style style:name="T672" style:family="text">
      <style:text-properties fo:color="#231f20" style:font-name="Times New Roman" fo:font-size="7pt" fo:letter-spacing="-0.0028in" style:font-size-asian="7pt"/>
    </style:style>
    <style:style style:name="T673" style:family="text">
      <style:text-properties fo:color="#231f20" style:font-name="Times New Roman" fo:font-size="7pt" fo:letter-spacing="-0.002in" style:font-size-asian="7pt"/>
    </style:style>
    <style:style style:name="T674" style:family="text">
      <style:text-properties fo:color="#231f20" style:font-name="Times New Roman" fo:font-size="7pt" fo:letter-spacing="-0.0016in" fo:font-weight="bold" style:font-size-asian="7pt" style:font-weight-asian="bold"/>
    </style:style>
    <style:style style:name="T675" style:family="text">
      <style:text-properties fo:color="#231f20" style:font-name="Times New Roman" fo:font-size="7pt" fo:letter-spacing="-0.0008in" fo:font-weight="bold" style:font-size-asian="7pt" style:font-weight-asian="bold"/>
    </style:style>
    <style:style style:name="T676" style:family="text">
      <style:text-properties style:font-name="Verdana" fo:font-size="9.5pt" fo:letter-spacing="0.0028in" style:text-underline-style="solid" style:text-underline-width="auto" style:text-underline-color="font-color" fo:font-weight="bold" style:font-size-asian="9.5pt" style:font-weight-asian="bold"/>
    </style:style>
    <style:style style:name="T677" style:family="text">
      <style:text-properties style:font-name="Verdana" fo:font-size="9.5pt" fo:letter-spacing="-0.0016in" style:text-underline-style="solid" style:text-underline-width="auto" style:text-underline-color="font-color" fo:font-weight="bold" style:font-size-asian="9.5pt" style:font-weight-asian="bold"/>
    </style:style>
    <style:style style:name="T678" style:family="text">
      <style:text-properties fo:letter-spacing="-0.0071in"/>
    </style:style>
    <style:style style:name="T679" style:family="text">
      <style:text-properties fo:letter-spacing="-0.0016in"/>
    </style:style>
    <style:style style:name="T680" style:family="text">
      <style:text-properties fo:letter-spacing="-0.0043in"/>
    </style:style>
    <style:style style:name="T681" style:family="text">
      <style:text-properties fo:letter-spacing="0.0457in"/>
    </style:style>
    <style:style style:name="T682" style:family="text">
      <style:text-properties fo:letter-spacing="0.0472in"/>
    </style:style>
    <style:style style:name="T683" style:family="text">
      <style:text-properties fo:font-weight="normal" style:font-weight-asian="normal"/>
    </style:style>
    <style:style style:name="T684" style:family="text">
      <style:text-properties fo:letter-spacing="0.0453in" fo:font-weight="normal" style:font-weight-asian="normal"/>
    </style:style>
    <style:style style:name="T685" style:family="text">
      <style:text-properties fo:letter-spacing="0.0457in" fo:font-weight="normal" style:font-weight-asian="normal"/>
    </style:style>
    <style:style style:name="T686" style:family="text">
      <style:text-properties fo:letter-spacing="-0.0035in" fo:font-weight="normal" style:font-weight-asian="normal"/>
    </style:style>
    <style:style style:name="T687" style:family="text">
      <style:text-properties style:font-name="Verdana" fo:font-size="8.5pt" style:font-size-asian="8.5pt"/>
    </style:style>
    <style:style style:name="T688" style:family="text">
      <style:text-properties style:font-name="Verdana" fo:font-size="8.5pt" fo:font-weight="bold" style:font-size-asian="8.5pt" style:font-weight-asian="bold"/>
    </style:style>
    <style:style style:name="T689" style:family="text">
      <style:text-properties style:font-name="Verdana" fo:font-size="8.5pt" fo:font-style="italic" style:font-size-asian="8.5pt" style:font-style-asian="italic"/>
    </style:style>
    <style:style style:name="T690" style:family="text">
      <style:text-properties style:font-name="Verdana" fo:font-size="8.5pt" fo:letter-spacing="-0.0016in" style:font-size-asian="8.5pt"/>
    </style:style>
    <style:style style:name="T691" style:family="text">
      <style:text-properties style:font-name="Verdana" fo:font-size="8.5pt" fo:letter-spacing="-0.0091in" fo:font-weight="bold" style:font-size-asian="8.5pt" style:font-weight-asian="bold"/>
    </style:style>
    <style:style style:name="T692" style:family="text">
      <style:text-properties style:font-name="Verdana" fo:font-size="8.5pt" fo:letter-spacing="-0.0063in" fo:font-weight="bold" style:font-size-asian="8.5pt" style:font-weight-asian="bold"/>
    </style:style>
    <style:style style:name="T693" style:family="text">
      <style:text-properties style:font-name="Verdana" fo:font-size="8.5pt" fo:letter-spacing="-0.0075in" style:font-size-asian="8.5pt"/>
    </style:style>
    <style:style style:name="T694" style:family="text">
      <style:text-properties style:font-name="Verdana" fo:font-size="8.5pt" fo:letter-spacing="-0.0071in" style:font-size-asian="8.5pt"/>
    </style:style>
    <style:style style:name="T695" style:family="text">
      <style:text-properties style:font-name="Verdana" fo:font-size="8.5pt" fo:letter-spacing="-0.0083in" style:font-size-asian="8.5pt"/>
    </style:style>
    <style:style style:name="T696" style:family="text">
      <style:text-properties style:font-name="Verdana" fo:font-size="8.5pt" fo:letter-spacing="-0.0063in" style:font-size-asian="8.5pt"/>
    </style:style>
    <style:style style:name="T697" style:family="text">
      <style:text-properties style:font-name="Verdana" fo:font-size="8.5pt" fo:letter-spacing="-0.0028in" style:font-size-asian="8.5pt"/>
    </style:style>
    <style:style style:name="T698" style:family="text">
      <style:text-properties fo:letter-spacing="-0.0035in"/>
    </style:style>
    <style:style style:name="T699" style:family="text">
      <style:text-properties fo:letter-spacing="-0.002in"/>
    </style:style>
    <style:style style:name="T700" style:family="text">
      <style:text-properties fo:letter-spacing="-0.0102in"/>
    </style:style>
    <style:style style:name="T701" style:family="text">
      <style:text-properties style:font-name="Verdana" fo:font-size="8pt" fo:letter-spacing="-0.0071in" fo:font-weight="bold" style:font-size-asian="8pt" style:font-weight-asian="bold" style:text-scale="105%"/>
    </style:style>
    <style:style style:name="T702" style:family="text">
      <style:text-properties style:font-name="Verdana" fo:font-size="8pt" fo:font-weight="bold" style:font-size-asian="8pt" style:font-weight-asian="bold"/>
    </style:style>
    <style:style style:name="T703" style:family="text">
      <style:text-properties style:font-name="Verdana" fo:font-size="8pt" fo:letter-spacing="-0.0016in" fo:font-weight="bold" style:font-size-asian="8pt" style:font-weight-asian="bold" style:text-scale="105%"/>
    </style:style>
    <style:style style:name="T704" style:family="text">
      <style:text-properties style:font-name="Verdana" fo:font-size="8pt" fo:letter-spacing="-0.0043in" fo:font-weight="bold" style:font-size-asian="8pt" style:font-weight-asian="bold" style:text-scale="105%"/>
    </style:style>
    <style:style style:name="T705" style:family="text">
      <style:text-properties style:font-name="Verdana" fo:font-size="8pt" fo:font-weight="bold" style:font-size-asian="8pt" style:font-weight-asian="bold" style:text-scale="105%"/>
    </style:style>
    <style:style style:name="T706" style:family="text">
      <style:text-properties style:font-name="Verdana" fo:font-size="8pt" fo:letter-spacing="0.0516in" fo:font-weight="bold" style:font-size-asian="8pt" style:font-weight-asian="bold" style:text-scale="105%"/>
    </style:style>
    <style:style style:name="T707" style:family="text">
      <style:text-properties style:font-name="Verdana" fo:font-size="8pt" fo:letter-spacing="0.052in" fo:font-weight="bold" style:font-size-asian="8pt" style:font-weight-asian="bold" style:text-scale="105%"/>
    </style:style>
    <style:style style:name="T708" style:family="text">
      <style:text-properties style:font-name="Verdana" fo:font-size="8pt" style:font-size-asian="8pt" style:text-scale="105%"/>
    </style:style>
    <style:style style:name="T709" style:family="text">
      <style:text-properties style:font-name="Verdana" fo:font-size="8pt" fo:letter-spacing="0.0508in" style:font-size-asian="8pt" style:text-scale="105%"/>
    </style:style>
    <style:style style:name="T710" style:family="text">
      <style:text-properties style:font-name="Verdana" fo:font-size="8pt" fo:letter-spacing="0.052in" style:font-size-asian="8pt" style:text-scale="105%"/>
    </style:style>
    <style:style style:name="T711" style:family="text">
      <style:text-properties style:font-name="Verdana" fo:font-size="8pt" fo:letter-spacing="-0.0035in" style:font-size-asian="8pt" style:text-scale="105%"/>
    </style:style>
    <style:style style:name="T712" style:family="text">
      <style:text-properties style:font-name="Verdana" style:text-scale="105%"/>
    </style:style>
    <style:style style:name="T713" style:family="text">
      <style:text-properties style:font-name="Verdana" fo:font-size="8pt" fo:letter-spacing="-0.0016in" style:font-size-asian="8pt" style:text-scale="105%"/>
    </style:style>
    <style:style style:name="T714" style:family="text">
      <style:text-properties style:font-name="Verdana" fo:font-size="8pt" fo:letter-spacing="-0.0008in" fo:font-weight="bold" style:font-size-asian="8pt" style:font-weight-asian="bold" style:text-scale="105%"/>
    </style:style>
    <style:style style:name="T715" style:family="text">
      <style:text-properties style:font-name="Verdana" fo:font-size="8pt" fo:letter-spacing="-0.0028in" fo:font-weight="bold" style:font-size-asian="8pt" style:font-weight-asian="bold" style:text-scale="105%"/>
    </style:style>
    <style:style style:name="T716" style:family="text">
      <style:text-properties style:font-name="Verdana" fo:font-size="8pt" fo:letter-spacing="0.0193in" style:font-size-asian="8pt" style:text-scale="105%"/>
    </style:style>
    <style:style style:name="T717" style:family="text">
      <style:text-properties style:font-name="Verdana" fo:font-size="8pt" fo:letter-spacing="0.028in" style:font-size-asian="8pt" style:text-scale="105%"/>
    </style:style>
    <style:style style:name="T718" style:family="text">
      <style:text-properties style:font-name="Verdana" fo:font-size="8pt" fo:font-style="italic" style:font-size-asian="8pt" style:font-style-asian="italic" style:text-scale="105%"/>
    </style:style>
    <style:style style:name="T719" style:family="text">
      <style:text-properties style:font-name="Verdana" fo:font-size="8pt" fo:letter-spacing="-0.0016in" fo:font-style="italic" style:font-size-asian="8pt" style:font-style-asian="italic" style:text-scale="105%"/>
    </style:style>
    <style:style style:name="T720" style:family="text">
      <style:text-properties style:font-name="Verdana" fo:letter-spacing="-0.0043in" style:text-scale="105%"/>
    </style:style>
    <style:style style:name="T721" style:family="text">
      <style:text-properties style:font-name="Verdana" fo:letter-spacing="-0.0035in" style:text-scale="105%"/>
    </style:style>
    <style:style style:name="T722" style:family="text">
      <style:text-properties style:font-name="Verdana" fo:letter-spacing="-0.0028in" style:text-scale="105%"/>
    </style:style>
    <style:style style:name="T723" style:family="text">
      <style:text-properties style:font-name="Verdana" fo:font-size="8pt" fo:letter-spacing="-0.0063in" fo:font-weight="bold" style:font-size-asian="8pt" style:font-weight-asian="bold" style:text-scale="105%"/>
    </style:style>
    <style:style style:name="T724" style:family="text">
      <style:text-properties style:font-name="Verdana" fo:font-size="8pt" fo:letter-spacing="-0.0035in" fo:font-weight="bold" style:font-size-asian="8pt" style:font-weight-asian="bold" style:text-scale="105%"/>
    </style:style>
    <style:style style:name="T725" style:family="text">
      <style:text-properties style:font-name="Verdana" fo:font-size="8pt" fo:letter-spacing="-0.0055in" fo:font-weight="bold" style:font-size-asian="8pt" style:font-weight-asian="bold" style:text-scale="105%"/>
    </style:style>
    <style:style style:name="T726" style:family="text">
      <style:text-properties style:font-name="Verdana" fo:font-size="8.5pt" style:text-underline-style="solid" style:text-underline-width="auto" style:text-underline-color="font-color" fo:font-weight="bold" style:font-size-asian="8.5pt" style:font-weight-asian="bold"/>
    </style:style>
    <style:style style:name="T727"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728"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729" style:family="text">
      <style:text-properties style:font-name="Verdana" fo:font-size="8.5pt" fo:letter-spacing="0.052in" style:font-size-asian="8.5pt" style:text-scale="150%"/>
    </style:style>
    <style:style style:name="T730" style:family="text">
      <style:text-properties style:font-name="Verdana" fo:font-size="8.5pt" fo:letter-spacing="0.0528in" fo:font-weight="bold" style:font-size-asian="8.5pt" style:font-weight-asian="bold" style:text-scale="150%"/>
    </style:style>
    <style:style style:name="T731" style:family="text">
      <style:text-properties style:font-name="Verdana" fo:font-size="8.5pt" fo:letter-spacing="-0.0035in" fo:font-weight="bold" style:font-size-asian="8.5pt" style:font-weight-asian="bold"/>
    </style:style>
    <style:style style:name="T732" style:family="text">
      <style:text-properties style:font-name="Verdana" fo:font-size="8.5pt" fo:letter-spacing="0.028in" fo:font-weight="bold" style:font-size-asian="8.5pt" style:font-weight-asian="bold"/>
    </style:style>
    <style:style style:name="T733" style:family="text">
      <style:text-properties style:font-name="Verdana" fo:font-size="8.5pt" fo:letter-spacing="0.028in" style:font-size-asian="8.5pt"/>
    </style:style>
    <style:style style:name="T734" style:family="text">
      <style:text-properties style:font-name="Verdana" fo:font-size="8.5pt" fo:letter-spacing="0.0016in" style:font-size-asian="8.5pt"/>
    </style:style>
    <style:style style:name="T735" style:family="text">
      <style:text-properties style:font-name="Verdana" fo:font-size="8.5pt" fo:letter-spacing="0.002in" style:font-size-asian="8.5pt"/>
    </style:style>
    <style:style style:name="T736" style:family="text">
      <style:text-properties fo:letter-spacing="0.0028in"/>
    </style:style>
    <style:style style:name="T737" style:family="text">
      <style:text-properties fo:letter-spacing="0.0035in"/>
    </style:style>
    <style:style style:name="T738" style:family="text">
      <style:text-properties style:font-name="Verdana" fo:font-size="7.5pt" style:text-underline-style="solid" style:text-underline-width="auto" style:text-underline-color="font-color" fo:font-weight="bold" style:font-size-asian="7.5pt" style:font-weight-asian="bold"/>
    </style:style>
    <style:style style:name="T739" style:family="text">
      <style:text-properties style:font-name="Verdana" fo:font-size="7.5pt" fo:letter-spacing="0.0055in" style:text-underline-style="solid" style:text-underline-width="auto" style:text-underline-color="font-color" fo:font-weight="bold" style:font-size-asian="7.5pt" style:font-weight-asian="bold"/>
    </style:style>
    <style:style style:name="T740" style:family="text">
      <style:text-properties style:font-name="Verdana" fo:font-size="7.5pt" fo:letter-spacing="-0.0016in" style:text-underline-style="solid" style:text-underline-width="auto" style:text-underline-color="font-color" fo:font-weight="bold" style:font-size-asian="7.5pt" style:font-weight-asian="bold"/>
    </style:style>
    <style:style style:name="T741" style:family="text">
      <style:text-properties style:font-name="Verdana" fo:font-size="7.5pt" fo:letter-spacing="-0.0016in" fo:font-weight="bold" style:font-size-asian="7.5pt" style:font-weight-asian="bold"/>
    </style:style>
    <style:style style:name="T742" style:family="text">
      <style:text-properties style:font-name="Verdana" fo:font-size="7.5pt" fo:font-weight="bold" style:font-size-asian="7.5pt" style:font-weight-asian="bold"/>
    </style:style>
    <style:style style:name="T743" style:family="text">
      <style:text-properties style:font-name="Verdana" fo:font-size="7.5pt" fo:letter-spacing="-0.0028in" fo:font-weight="bold" style:font-size-asian="7.5pt" style:font-weight-asian="bold"/>
    </style:style>
    <style:style style:name="T744" style:family="text">
      <style:text-properties style:font-name="Verdana" fo:font-size="7.5pt" style:font-size-asian="7.5pt"/>
    </style:style>
    <style:style style:name="T745" style:family="text">
      <style:text-properties style:font-name="Verdana" fo:font-size="7.5pt" fo:letter-spacing="0.0189in" style:font-size-asian="7.5pt"/>
    </style:style>
    <style:style style:name="T746" style:family="text">
      <style:text-properties style:font-name="Verdana" fo:font-size="7.5pt" fo:letter-spacing="0.0201in" fo:font-weight="bold" style:font-size-asian="7.5pt" style:font-weight-asian="bold"/>
    </style:style>
    <style:style style:name="T747" style:family="text">
      <style:text-properties style:font-name="Verdana" fo:font-size="7.5pt" fo:letter-spacing="0.0209in" fo:font-weight="bold" style:font-size-asian="7.5pt" style:font-weight-asian="bold"/>
    </style:style>
    <style:style style:name="T748" style:family="text">
      <style:text-properties style:font-name="Verdana" fo:font-size="7.5pt" fo:letter-spacing="0.0555in" style:font-size-asian="7.5pt"/>
    </style:style>
    <style:style style:name="T749" style:family="text">
      <style:text-properties style:font-name="Verdana" fo:font-size="7.5pt" fo:letter-spacing="0.028in" style:font-size-asian="7.5pt"/>
    </style:style>
    <style:style style:name="T750" style:family="text">
      <style:text-properties style:font-name="Verdana" fo:font-size="5pt" fo:letter-spacing="-0.0016in" fo:font-weight="bold" style:font-size-asian="5pt" style:font-weight-asian="bold"/>
    </style:style>
    <style:style style:name="T751" style:family="text">
      <style:text-properties style:font-name="Verdana" fo:font-size="5pt" fo:letter-spacing="-0.0008in" fo:font-weight="bold" style:font-size-asian="5pt" style:font-weight-asian="bold"/>
    </style:style>
    <style:style style:name="T752" style:family="text">
      <style:text-properties style:font-name="Verdana" fo:font-size="5pt" fo:letter-spacing="-0.0035in" fo:font-weight="bold" style:font-size-asian="5pt" style:font-weight-asian="bold"/>
    </style:style>
    <style:style style:name="T753" style:family="text">
      <style:text-properties style:font-name="Verdana" fo:font-size="5pt" fo:letter-spacing="-0.0047in" fo:font-weight="bold" style:font-size-asian="5pt" style:font-weight-asian="bold"/>
    </style:style>
    <style:style style:name="T754" style:family="text">
      <style:text-properties style:font-name="Verdana" fo:font-size="5pt" fo:letter-spacing="0.028in" fo:font-weight="bold" style:font-size-asian="5pt" style:font-weight-asian="bold"/>
    </style:style>
    <style:style style:name="T755" style:family="text">
      <style:text-properties style:font-name="Verdana" fo:font-size="5pt" fo:letter-spacing="-0.002in" fo:font-weight="bold" style:font-size-asian="5pt" style:font-weight-asian="bold"/>
    </style:style>
    <style:style style:name="T756" style:family="text">
      <style:text-properties style:font-name="Verdana" fo:font-size="5pt" fo:letter-spacing="-0.0028in" fo:font-weight="bold" style:font-size-asian="5pt" style:font-weight-asian="bold"/>
    </style:style>
    <style:style style:name="T757" style:family="text">
      <style:text-properties style:font-name="Verdana" fo:font-size="5pt" fo:letter-spacing="-0.0016in" style:font-size-asian="5pt"/>
    </style:style>
    <style:style style:name="T758" style:family="text">
      <style:text-properties style:font-name="Verdana" fo:font-size="5pt" fo:letter-spacing="-0.0043in" style:font-size-asian="5pt"/>
    </style:style>
    <style:style style:name="T759" style:family="text">
      <style:text-properties style:font-name="Verdana" fo:font-size="5pt" fo:letter-spacing="0.028in" style:font-size-asian="5pt"/>
    </style:style>
    <style:style style:name="T760" style:family="text">
      <style:text-properties style:font-name="Verdana" fo:font-size="5pt" style:font-size-asian="5pt"/>
    </style:style>
    <style:style style:name="T761" style:family="text">
      <style:text-properties style:font-name="Verdana" fo:font-size="5pt" fo:letter-spacing="-0.0028in" style:font-size-asian="5pt"/>
    </style:style>
    <style:style style:name="T762" style:family="text">
      <style:text-properties style:font-name="Verdana" fo:font-size="5pt" fo:letter-spacing="-0.0063in" style:font-size-asian="5pt"/>
    </style:style>
    <style:style style:name="T763" style:family="text">
      <style:text-properties style:font-name="Verdana" fo:font-size="5pt" fo:letter-spacing="-0.0055in" style:font-size-asian="5pt"/>
    </style:style>
    <style:style style:name="T764" style:family="text">
      <style:text-properties style:font-name="Verdana" fo:font-size="5pt" fo:letter-spacing="-0.0008in" style:font-size-asian="5pt"/>
    </style:style>
    <style:style style:name="T765" style:family="text">
      <style:text-properties style:font-name="Verdana" fo:font-size="7.5pt" fo:letter-spacing="0.0201in" style:font-size-asian="7.5pt"/>
    </style:style>
    <style:style style:name="T766" style:family="text">
      <style:text-properties style:font-name="Verdana" fo:font-size="7.5pt" fo:letter-spacing="0.0244in" style:font-size-asian="7.5pt"/>
    </style:style>
    <style:style style:name="T767" style:family="text">
      <style:text-properties style:font-name="Verdana" fo:font-size="7.5pt" fo:letter-spacing="0.0173in" style:font-size-asian="7.5pt"/>
    </style:style>
    <style:style style:name="T768" style:family="text">
      <style:text-properties fo:color="#050505" fo:font-size="8pt" style:font-size-asian="8pt" style:text-scale="110%"/>
    </style:style>
    <style:style style:name="T769" style:family="text">
      <style:text-properties fo:color="#050505" fo:font-size="8pt" style:font-size-asian="8pt" style:text-scale="105%"/>
    </style:style>
    <style:style style:name="T770" style:family="text">
      <style:text-properties fo:color="#050505" fo:font-size="8pt" fo:letter-spacing="0.028in" style:font-size-asian="8pt" style:text-scale="105%"/>
    </style:style>
    <style:style style:name="T771" style:family="text">
      <style:text-properties fo:color="#050505" fo:font-size="8.5pt" style:font-size-asian="8.5pt" style:text-scale="110%"/>
    </style:style>
    <style:style style:name="T772" style:family="text">
      <style:text-properties fo:color="#050505" fo:font-size="8pt" fo:letter-spacing="0.028in" style:font-size-asian="8pt" style:text-scale="110%"/>
    </style:style>
    <style:style style:name="T773" style:family="text">
      <style:text-properties fo:color="#050505" fo:font-size="8pt" fo:letter-spacing="0.0146in" style:font-size-asian="8pt" style:text-scale="110%"/>
    </style:style>
    <style:style style:name="T774" style:family="text">
      <style:text-properties fo:color="#050505" fo:font-size="8pt" fo:letter-spacing="-0.0008in" style:font-size-asian="8pt" style:text-scale="110%"/>
    </style:style>
    <style:style style:name="T775" style:family="text">
      <style:text-properties fo:color="#050505" fo:font-size="8pt" fo:letter-spacing="-0.0028in" style:font-size-asian="8pt" style:text-scale="110%"/>
    </style:style>
    <style:style style:name="T776" style:family="text">
      <style:text-properties fo:color="#050505" style:font-name="Times New Roman" fo:font-size="8pt" style:font-size-asian="8pt" style:text-scale="110%"/>
    </style:style>
    <style:style style:name="T777" style:family="text">
      <style:text-properties fo:color="#050505" fo:font-size="8pt" fo:font-weight="bold" style:font-size-asian="8pt" style:font-weight-asian="bold" style:text-scale="110%"/>
    </style:style>
    <style:style style:name="T778" style:family="text">
      <style:text-properties fo:color="#050505" fo:font-weight="bold" style:font-weight-asian="bold" style:text-scale="105%"/>
    </style:style>
    <style:style style:name="T779" style:family="text">
      <style:text-properties fo:color="#050505" style:text-scale="105%"/>
    </style:style>
    <style:style style:name="T780" style:family="text">
      <style:text-properties fo:color="#050505" fo:font-size="8pt" fo:font-weight="bold" style:font-size-asian="8pt" style:font-weight-asian="bold" style:text-scale="105%"/>
    </style:style>
    <style:style style:name="T781" style:family="text">
      <style:text-properties fo:color="#050505" fo:font-size="9pt" style:font-size-asian="9pt" style:text-scale="105%"/>
    </style:style>
    <style:style style:name="T782" style:family="text">
      <style:text-properties fo:color="#050505" fo:font-size="9pt" fo:letter-spacing="0.028in" style:font-size-asian="9pt" style:text-scale="105%"/>
    </style:style>
    <style:style style:name="T783" style:family="text">
      <style:text-properties fo:color="#050505" fo:letter-spacing="0.0335in" fo:font-weight="bold" style:font-weight-asian="bold" style:text-scale="105%"/>
    </style:style>
    <style:style style:name="T784" style:family="text">
      <style:text-properties fo:color="#050505" fo:letter-spacing="0.0543in" fo:font-weight="bold" style:font-weight-asian="bold" style:text-scale="105%"/>
    </style:style>
    <style:style style:name="T785" style:family="text">
      <style:text-properties fo:color="#050505" fo:letter-spacing="0.0425in" style:text-scale="105%"/>
    </style:style>
    <style:style style:name="T786" style:family="text">
      <style:text-properties fo:color="#050505" fo:letter-spacing="0.0417in" style:text-scale="105%"/>
    </style:style>
    <style:style style:name="T787" style:family="text">
      <style:text-properties fo:color="#050505" fo:letter-spacing="0.0354in" style:text-scale="105%"/>
    </style:style>
    <style:style style:name="T788" style:family="text">
      <style:text-properties fo:color="#050505" fo:letter-spacing="0.0445in" style:text-scale="105%"/>
    </style:style>
    <style:style style:name="T789" style:family="text">
      <style:text-properties fo:color="#050505" fo:letter-spacing="-0.0035in" style:text-scale="105%"/>
    </style:style>
    <style:style style:name="T790" style:family="text">
      <style:text-properties fo:color="#050505" style:text-scale="110%"/>
    </style:style>
    <style:style style:name="T791" style:family="text">
      <style:text-properties fo:color="#050505" fo:letter-spacing="0.0075in" style:text-scale="110%"/>
    </style:style>
    <style:style style:name="T792" style:family="text">
      <style:text-properties fo:color="#050505" fo:letter-spacing="-0.0055in" style:text-scale="110%"/>
    </style:style>
    <style:style style:name="T793" style:family="text">
      <style:text-properties fo:color="#050505" fo:letter-spacing="-0.0008in" style:text-scale="110%"/>
    </style:style>
    <style:style style:name="T794" style:family="text">
      <style:text-properties fo:color="#050505" fo:letter-spacing="-0.0028in" style:text-scale="110%"/>
    </style:style>
    <style:style style:name="T795" style:family="text">
      <style:text-properties fo:color="#050505" fo:letter-spacing="0.0008in" style:text-scale="110%"/>
    </style:style>
    <style:style style:name="T796" style:family="text">
      <style:text-properties fo:color="#050505" fo:letter-spacing="0.0043in" style:text-scale="110%"/>
    </style:style>
    <style:style style:name="T797" style:family="text">
      <style:text-properties fo:color="#050505" fo:letter-spacing="-0.0016in" style:text-scale="110%"/>
    </style:style>
    <style:style style:name="T798" style:family="text">
      <style:text-properties fo:color="#050505" fo:font-size="8pt" fo:letter-spacing="0.0161in" fo:font-weight="bold" style:font-size-asian="8pt" style:font-weight-asian="bold" style:text-scale="105%"/>
    </style:style>
    <style:style style:name="T799" style:family="text">
      <style:text-properties fo:color="#050505" fo:font-size="8pt" fo:letter-spacing="0.0272in" fo:font-weight="bold" style:font-size-asian="8pt" style:font-weight-asian="bold" style:text-scale="105%"/>
    </style:style>
    <style:style style:name="T800" style:family="text">
      <style:text-properties fo:color="#050505" fo:font-size="8pt" fo:letter-spacing="0.0126in" fo:font-weight="bold" style:font-size-asian="8pt" style:font-weight-asian="bold" style:text-scale="105%"/>
    </style:style>
    <style:style style:name="T801" style:family="text">
      <style:text-properties fo:color="#050505" fo:font-size="8pt" fo:letter-spacing="-0.0016in" fo:font-weight="bold" style:font-size-asian="8pt" style:font-weight-asian="bold" style:text-scale="105%"/>
    </style:style>
    <style:style style:name="T802" style:family="text">
      <style:text-properties fo:color="#050505" fo:font-size="8pt" fo:letter-spacing="0.0181in" fo:font-weight="bold" style:font-size-asian="8pt" style:font-weight-asian="bold" style:text-scale="110%"/>
    </style:style>
    <style:style style:name="T803" style:family="text">
      <style:text-properties fo:color="#050505" fo:font-size="8pt" fo:letter-spacing="0.0118in" fo:font-weight="bold" style:font-size-asian="8pt" style:font-weight-asian="bold" style:text-scale="110%"/>
    </style:style>
    <style:style style:name="T804" style:family="text">
      <style:text-properties fo:color="#050505" fo:font-size="8pt" fo:letter-spacing="0.011in" fo:font-weight="bold" style:font-size-asian="8pt" style:font-weight-asian="bold" style:text-scale="110%"/>
    </style:style>
    <style:style style:name="T805" style:family="text">
      <style:text-properties fo:color="#050505" fo:font-size="8pt" fo:letter-spacing="-0.0016in" fo:font-weight="bold" style:font-size-asian="8pt" style:font-weight-asian="bold" style:text-scale="110%"/>
    </style:style>
    <style:style style:name="T806" style:family="text">
      <style:text-properties fo:color="#425970" style:text-position="8% 100%" fo:font-size="6pt" style:font-size-asian="6pt"/>
    </style:style>
    <style:style style:name="T807" style:family="text">
      <style:text-properties fo:color="#647789" style:text-position="8% 100%" fo:font-size="6pt" style:font-size-asian="6pt"/>
    </style:style>
    <style:style style:name="T808" style:family="text">
      <style:text-properties fo:color="#647789" style:text-position="8% 100%" fo:font-size="6pt" fo:letter-spacing="-0.0063in" style:font-size-asian="6pt"/>
    </style:style>
    <style:style style:name="T809" style:family="text">
      <style:text-properties style:font-name="Verdana" fo:font-size="7pt" fo:letter-spacing="-0.0016in" style:text-underline-style="solid" style:text-underline-width="auto" style:text-underline-color="font-color" fo:font-weight="bold" style:font-size-asian="7pt" style:font-weight-asian="bold" style:text-scale="105%"/>
    </style:style>
    <style:style style:name="T810" style:family="text">
      <style:text-properties style:font-name="Verdana" fo:font-size="7pt" fo:letter-spacing="-0.0043in" style:text-underline-style="solid" style:text-underline-width="auto" style:text-underline-color="font-color" fo:font-weight="bold" style:font-size-asian="7pt" style:font-weight-asian="bold" style:text-scale="105%"/>
    </style:style>
    <style:style style:name="T811" style:family="text">
      <style:text-properties style:font-name="Verdana" fo:font-size="7pt" fo:font-weight="bold" style:font-size-asian="7pt" style:font-weight-asian="bold" style:text-scale="105%"/>
    </style:style>
    <style:style style:name="T812" style:family="text">
      <style:text-properties style:font-name="Verdana" fo:font-size="7pt" fo:letter-spacing="-0.0071in" fo:font-weight="bold" style:font-size-asian="7pt" style:font-weight-asian="bold" style:text-scale="105%"/>
    </style:style>
    <style:style style:name="T813" style:family="text">
      <style:text-properties style:font-name="Verdana" fo:font-size="7pt" fo:letter-spacing="-0.0016in" fo:font-weight="bold" style:font-size-asian="7pt" style:font-weight-asian="bold" style:text-scale="105%"/>
    </style:style>
    <style:style style:name="T814" style:family="text">
      <style:text-properties style:font-name="Verdana" fo:font-size="7pt" style:font-size-asian="7pt" style:text-scale="105%"/>
    </style:style>
    <style:style style:name="T815" style:family="text">
      <style:text-properties style:font-name="Verdana" fo:font-size="7pt" fo:letter-spacing="0.0299in" style:font-size-asian="7pt" style:text-scale="105%"/>
    </style:style>
    <style:style style:name="T816" style:family="text">
      <style:text-properties style:font-name="Verdana" fo:font-size="7pt" fo:letter-spacing="-0.0035in" style:font-size-asian="7pt" style:text-scale="105%"/>
    </style:style>
    <style:style style:name="T817" style:family="text">
      <style:text-properties style:font-name="Verdana" fo:font-size="7pt" fo:letter-spacing="-0.0063in" style:font-size-asian="7pt" style:text-scale="105%"/>
    </style:style>
    <style:style style:name="T818" style:family="text">
      <style:text-properties style:font-name="Verdana" fo:font-size="7pt" fo:letter-spacing="-0.002in" style:font-size-asian="7pt" style:text-scale="105%"/>
    </style:style>
    <style:style style:name="T819" style:family="text">
      <style:text-properties style:font-name="Verdana" fo:font-size="5pt" fo:font-weight="bold" style:font-size-asian="5pt" style:font-weight-asian="bold"/>
    </style:style>
    <style:style style:name="T820" style:family="text">
      <style:text-properties style:font-name="Verdana" fo:font-size="5pt" fo:letter-spacing="-0.0063in" fo:font-weight="bold" style:font-size-asian="5pt" style:font-weight-asian="bold"/>
    </style:style>
    <style:style style:name="T821" style:family="text">
      <style:text-properties style:font-name="Verdana" fo:font-size="5pt" fo:letter-spacing="-0.0055in" fo:font-weight="bold" style:font-size-asian="5pt" style:font-weight-asian="bold"/>
    </style:style>
    <style:style style:name="T822" style:family="text">
      <style:text-properties style:font-name="Verdana" fo:font-size="7pt" fo:letter-spacing="0.0118in" fo:font-weight="bold" style:font-size-asian="7pt" style:font-weight-asian="bold" style:text-scale="105%"/>
    </style:style>
    <style:style style:name="T823" style:family="text">
      <style:text-properties style:font-name="Verdana" fo:font-size="7pt" fo:letter-spacing="0.0134in" fo:font-weight="bold" style:font-size-asian="7pt" style:font-weight-asian="bold" style:text-scale="105%"/>
    </style:style>
    <style:style style:name="T824" style:family="text">
      <style:text-properties style:font-name="Verdana" fo:font-size="7pt" fo:letter-spacing="0.0126in" style:font-size-asian="7pt" style:text-scale="105%"/>
    </style:style>
    <style:style style:name="T825" style:family="text">
      <style:text-properties style:font-name="Verdana" fo:font-size="7pt" fo:letter-spacing="0.0134in" style:font-size-asian="7pt" style:text-scale="105%"/>
    </style:style>
    <style:style style:name="T826" style:family="text">
      <style:text-properties style:font-name="Verdana" fo:font-size="7pt" fo:letter-spacing="-0.0016in" style:font-size-asian="7pt" style:text-scale="105%"/>
    </style:style>
    <style:style style:name="T827" style:family="text">
      <style:text-properties style:font-name="Verdana" fo:font-size="7pt" fo:letter-spacing="-0.0008in" style:font-size-asian="7pt" style:text-scale="105%"/>
    </style:style>
    <style:style style:name="T828" style:family="text">
      <style:text-properties style:font-name="Verdana" fo:font-size="7pt" fo:font-weight="bold" style:font-size-asian="7pt" style:font-weight-asian="bold"/>
    </style:style>
    <style:style style:name="T829" style:family="text">
      <style:text-properties style:font-name="Verdana" fo:font-size="7pt" fo:letter-spacing="0.0118in" fo:font-weight="bold" style:font-size-asian="7pt" style:font-weight-asian="bold"/>
    </style:style>
    <style:style style:name="T830" style:family="text">
      <style:text-properties style:font-name="Verdana" fo:font-size="7pt" fo:letter-spacing="-0.0016in" fo:font-weight="bold" style:font-size-asian="7pt" style:font-weight-asian="bold"/>
    </style:style>
    <style:style style:name="T831" style:family="text">
      <style:text-properties style:font-name="Verdana" fo:font-size="7pt" fo:letter-spacing="0.011in" fo:font-weight="bold" style:font-size-asian="7pt" style:font-weight-asian="bold"/>
    </style:style>
    <style:style style:name="T832" style:family="text">
      <style:text-properties style:font-name="Verdana" fo:font-size="7pt" style:text-underline-style="solid" style:text-underline-width="auto" style:text-underline-color="font-color" fo:font-weight="bold" style:font-size-asian="7pt" style:font-weight-asian="bold" style:text-scale="105%"/>
    </style:style>
    <style:style style:name="T833" style:family="text">
      <style:text-properties style:font-name="Verdana" fo:font-size="7pt" fo:letter-spacing="-0.0071in" style:text-underline-style="solid" style:text-underline-width="auto" style:text-underline-color="font-color" fo:font-weight="bold" style:font-size-asian="7pt" style:font-weight-asian="bold" style:text-scale="105%"/>
    </style:style>
    <style:style style:name="T834" style:family="text">
      <style:text-properties style:font-name="Verdana" fo:font-size="7pt" fo:letter-spacing="-0.0075in" style:text-underline-style="solid" style:text-underline-width="auto" style:text-underline-color="font-color" fo:font-weight="bold" style:font-size-asian="7pt" style:font-weight-asian="bold" style:text-scale="105%"/>
    </style:style>
    <style:style style:name="T835" style:family="text">
      <style:text-properties style:font-name="Verdana" fo:font-size="7pt" fo:letter-spacing="-0.0008in" fo:font-weight="bold" style:font-size-asian="7pt" style:font-weight-asian="bold" style:text-scale="105%"/>
    </style:style>
    <style:style style:name="T836" style:family="text">
      <style:text-properties style:font-name="Verdana" fo:font-size="7pt" fo:letter-spacing="0.0327in" style:font-size-asian="7pt" style:text-scale="105%"/>
    </style:style>
    <style:style style:name="T837" style:family="text">
      <style:text-properties style:font-name="Verdana" fo:font-size="7pt" fo:letter-spacing="0.0335in" style:font-size-asian="7pt" style:text-scale="105%"/>
    </style:style>
    <style:style style:name="T838" style:family="text">
      <style:text-properties style:font-name="Verdana" fo:font-size="7pt" fo:letter-spacing="-0.0028in" style:font-size-asian="7pt" style:text-scale="105%"/>
    </style:style>
    <style:style style:name="T839" style:family="text">
      <style:text-properties style:font-name="Verdana" fo:font-size="5pt" fo:letter-spacing="0.0043in" fo:font-weight="bold" style:font-size-asian="5pt" style:font-weight-asian="bold"/>
    </style:style>
    <style:style style:name="T840" style:family="text">
      <style:text-properties style:font-name="Verdana" fo:font-size="7pt" fo:letter-spacing="0.0146in" fo:font-weight="bold" style:font-size-asian="7pt" style:font-weight-asian="bold" style:text-scale="105%"/>
    </style:style>
    <style:style style:name="T841" style:family="text">
      <style:text-properties style:font-name="Verdana" fo:font-size="7pt" fo:letter-spacing="0.0161in" fo:font-weight="bold" style:font-size-asian="7pt" style:font-weight-asian="bold" style:text-scale="105%"/>
    </style:style>
    <style:style style:name="T842" style:family="text">
      <style:text-properties style:font-name="Verdana" fo:font-size="7pt" fo:letter-spacing="0.0161in" style:font-size-asian="7pt" style:text-scale="105%"/>
    </style:style>
    <style:style style:name="T843" style:family="text">
      <style:text-properties style:font-name="Verdana" fo:font-size="7pt" fo:letter-spacing="0.0154in" style:font-size-asian="7pt" style:text-scale="105%"/>
    </style:style>
    <style:style style:name="T844" style:family="text">
      <style:text-properties style:font-name="Verdana" fo:font-size="7pt" fo:letter-spacing="-0.0055in" style:font-size-asian="7pt" style:text-scale="105%"/>
    </style:style>
    <style:style style:name="T845" style:family="text">
      <style:text-properties style:font-name="Verdana" fo:font-size="7pt" fo:letter-spacing="-0.0043in" style:font-size-asian="7pt" style:text-scale="105%"/>
    </style:style>
    <style:style style:name="T846" style:family="text">
      <style:text-properties style:font-name="Verdana" fo:font-size="7pt" fo:letter-spacing="-0.0063in" fo:font-weight="bold" style:font-size-asian="7pt" style:font-weight-asian="bold" style:text-scale="105%"/>
    </style:style>
    <style:style style:name="T847" style:family="text">
      <style:text-properties style:font-name="Verdana" fo:font-size="8.5pt" fo:letter-spacing="-0.0083in" style:text-underline-style="solid" style:text-underline-width="auto" style:text-underline-color="font-color" fo:font-weight="bold" style:font-size-asian="8.5pt" style:font-weight-asian="bold"/>
    </style:style>
    <style:style style:name="T848" style:family="text">
      <style:text-properties style:font-name="Verdana" fo:font-size="8.5pt" fo:letter-spacing="-0.0075in" style:text-underline-style="solid" style:text-underline-width="auto" style:text-underline-color="font-color" fo:font-weight="bold" style:font-size-asian="8.5pt" style:font-weight-asian="bold"/>
    </style:style>
    <style:style style:name="T849" style:family="text">
      <style:text-properties fo:color="#000009" style:font-name="Verdana" fo:font-size="8.5pt" style:font-size-asian="8.5pt"/>
    </style:style>
    <style:style style:name="T850" style:family="text">
      <style:text-properties fo:color="#000009" style:font-name="Verdana" fo:font-size="8.5pt" fo:letter-spacing="0.039in" style:font-size-asian="8.5pt" style:text-scale="150%"/>
    </style:style>
    <style:style style:name="T851" style:family="text">
      <style:text-properties style:font-name="Verdana" fo:font-size="8.5pt" fo:letter-spacing="0.0402in" fo:font-weight="bold" style:font-size-asian="8.5pt" style:font-weight-asian="bold" style:text-scale="150%"/>
    </style:style>
    <style:style style:name="T852" style:family="text">
      <style:text-properties style:font-name="Verdana" fo:font-size="8.5pt" fo:letter-spacing="0.0409in" fo:font-weight="bold" style:font-size-asian="8.5pt" style:font-weight-asian="bold" style:text-scale="150%"/>
    </style:style>
    <style:style style:name="T853" style:family="text">
      <style:text-properties style:font-name="Verdana" fo:font-size="8.5pt" fo:letter-spacing="0.0209in" fo:font-weight="bold" style:font-size-asian="8.5pt" style:font-weight-asian="bold"/>
    </style:style>
    <style:style style:name="T854" style:family="text">
      <style:text-properties style:font-name="Verdana" fo:font-size="8.5pt" fo:letter-spacing="0.0228in" fo:font-weight="bold" style:font-size-asian="8.5pt" style:font-weight-asian="bold"/>
    </style:style>
    <style:style style:name="T855" style:family="text">
      <style:text-properties style:font-name="Verdana" fo:font-size="8.5pt" fo:letter-spacing="0.0217in" style:font-size-asian="8.5pt"/>
    </style:style>
    <style:style style:name="T856" style:family="text">
      <style:text-properties style:font-name="Verdana" fo:font-size="8.5pt" fo:letter-spacing="0.0209in" style:font-size-asian="8.5pt"/>
    </style:style>
    <style:style style:name="T857" style:family="text">
      <style:text-properties style:font-name="Verdana" fo:font-size="8.5pt" fo:letter-spacing="-0.0035in" style:font-size-asian="8.5pt"/>
    </style:style>
    <style:style style:name="T858" style:family="text">
      <style:text-properties style:font-name="Verdana" fo:font-size="8.5pt" fo:letter-spacing="-0.0043in" style:font-size-asian="8.5pt"/>
    </style:style>
    <style:style style:name="T859" style:family="text">
      <style:text-properties fo:letter-spacing="-0.0063in"/>
    </style:style>
    <style:style style:name="T860" style:family="text">
      <style:text-properties fo:letter-spacing="-0.0055in"/>
    </style:style>
    <style:style style:name="T861" style:family="text">
      <style:text-properties style:font-name="Verdana" fo:font-size="8.5pt" fo:letter-spacing="-0.0075in" fo:font-weight="bold" style:font-size-asian="8.5pt" style:font-weight-asian="bold"/>
    </style:style>
    <style:style style:name="T862" style:family="text">
      <style:text-properties style:font-name="Verdana" fo:font-size="8.5pt" fo:letter-spacing="-0.0016in" fo:font-weight="bold" style:font-size-asian="8.5pt" style:font-weight-asian="bold"/>
    </style:style>
    <style:style style:name="T863" style:family="text">
      <style:text-properties style:font-name="Verdana" fo:font-size="8.5pt" fo:letter-spacing="0.0465in" style:font-size-asian="8.5pt" style:text-scale="150%"/>
    </style:style>
    <style:style style:name="T864" style:family="text">
      <style:text-properties style:font-name="Verdana" fo:font-size="8.5pt" fo:letter-spacing="0.0484in" fo:font-weight="bold" style:font-size-asian="8.5pt" style:font-weight-asian="bold" style:text-scale="150%"/>
    </style:style>
    <style:style style:name="T865" style:family="text">
      <style:text-properties style:font-name="Verdana" fo:font-size="8.5pt" fo:letter-spacing="0.048in" fo:font-weight="bold" style:font-size-asian="8.5pt" style:font-weight-asian="bold" style:text-scale="150%"/>
    </style:style>
    <style:style style:name="T866" style:family="text">
      <style:text-properties style:font-name="Verdana" fo:font-size="5pt" fo:letter-spacing="-0.0043in" fo:font-weight="bold" style:font-size-asian="5pt" style:font-weight-asian="bold"/>
    </style:style>
    <style:style style:name="T867" style:family="text">
      <style:text-properties style:font-name="Verdana" fo:font-size="5pt" fo:letter-spacing="-0.0071in" fo:font-weight="bold" style:font-size-asian="5pt" style:font-weight-asian="bold"/>
    </style:style>
    <style:style style:name="T868" style:family="text">
      <style:text-properties style:font-name="Verdana" fo:font-size="5pt" fo:letter-spacing="-0.0035in" style:font-size-asian="5pt"/>
    </style:style>
    <style:style style:name="T869" style:family="text">
      <style:text-properties style:font-name="Verdana" fo:font-size="5pt" fo:letter-spacing="-0.0047in" style:font-size-asian="5pt"/>
    </style:style>
    <style:style style:name="T870" style:family="text">
      <style:text-properties style:font-name="Verdana" fo:font-size="5pt" fo:letter-spacing="-0.0071in" style:font-size-asian="5pt"/>
    </style:style>
    <style:style style:name="T871" style:family="text">
      <style:text-properties style:font-name="Verdana" fo:font-size="8.5pt" fo:letter-spacing="0.0028in" style:font-size-asian="8.5pt"/>
    </style:style>
    <style:style style:name="T872" style:family="text">
      <style:text-properties fo:color="#000009" style:font-name="Verdana" fo:font-size="7.5pt" style:text-underline-style="solid" style:text-underline-width="auto" style:text-underline-color="#000009" fo:font-weight="bold" style:font-size-asian="7.5pt" style:font-weight-asian="bold"/>
    </style:style>
    <style:style style:name="T873" style:family="text">
      <style:text-properties fo:color="#000009" style:font-name="Verdana" fo:font-size="7.5pt" fo:letter-spacing="-0.0075in" style:text-underline-style="solid" style:text-underline-width="auto" style:text-underline-color="#000009" fo:font-weight="bold" style:font-size-asian="7.5pt" style:font-weight-asian="bold"/>
    </style:style>
    <style:style style:name="T874" style:family="text">
      <style:text-properties fo:color="#000009" style:font-name="Verdana" fo:font-size="7.5pt" fo:letter-spacing="-0.0016in" style:text-underline-style="solid" style:text-underline-width="auto" style:text-underline-color="#000009" fo:font-weight="bold" style:font-size-asian="7.5pt" style:font-weight-asian="bold"/>
    </style:style>
    <style:style style:name="T875" style:family="text">
      <style:text-properties style:font-name="Verdana" fo:font-size="7.5pt" fo:letter-spacing="-0.0008in" style:font-size-asian="7.5pt"/>
    </style:style>
    <style:style style:name="T876" style:family="text">
      <style:text-properties fo:color="#000009" style:font-name="Verdana" fo:font-size="7.5pt" fo:font-weight="bold" style:font-size-asian="7.5pt" style:font-weight-asian="bold"/>
    </style:style>
    <style:style style:name="T877" style:family="text">
      <style:text-properties fo:color="#000009" style:font-name="Verdana" fo:font-size="7.5pt" fo:letter-spacing="-0.0008in" fo:font-weight="bold" style:font-size-asian="7.5pt" style:font-weight-asian="bold"/>
    </style:style>
    <style:style style:name="T878" style:family="text">
      <style:text-properties fo:color="#000009" style:font-name="Verdana" fo:font-size="7.5pt" fo:letter-spacing="-0.002in" fo:font-weight="bold" style:font-size-asian="7.5pt" style:font-weight-asian="bold"/>
    </style:style>
    <style:style style:name="T879" style:family="text">
      <style:text-properties fo:color="#000009" style:font-name="Verdana" fo:font-size="7.5pt" style:font-size-asian="7.5pt"/>
    </style:style>
    <style:style style:name="T880" style:family="text">
      <style:text-properties fo:color="#000009" style:font-name="Verdana" fo:font-size="7.5pt" fo:letter-spacing="-0.002in" style:font-size-asian="7.5pt"/>
    </style:style>
    <style:style style:name="T881" style:family="text">
      <style:text-properties fo:color="#000009" style:font-name="Verdana" fo:font-size="7.5pt" fo:letter-spacing="-0.0016in" style:font-size-asian="7.5pt"/>
    </style:style>
    <style:style style:name="T882" style:family="text">
      <style:text-properties fo:color="#000009" style:font-name="Verdana" fo:font-size="7.5pt" fo:letter-spacing="-0.0035in" style:font-size-asian="7.5pt"/>
    </style:style>
    <style:style style:name="T883" style:family="text">
      <style:text-properties fo:color="#000009" style:font-name="Verdana" fo:font-size="7.5pt" fo:letter-spacing="-0.0047in" fo:font-weight="bold" style:font-size-asian="7.5pt" style:font-weight-asian="bold"/>
    </style:style>
    <style:style style:name="T884" style:family="text">
      <style:text-properties fo:color="#000009" style:font-name="Verdana" fo:font-size="7.5pt" fo:letter-spacing="-0.0035in" fo:font-weight="bold" style:font-size-asian="7.5pt" style:font-weight-asian="bold"/>
    </style:style>
    <style:style style:name="T885" style:family="text">
      <style:text-properties fo:color="#000009" style:font-name="Verdana" fo:font-size="7.5pt" fo:letter-spacing="-0.0047in" style:font-size-asian="7.5pt"/>
    </style:style>
    <style:style style:name="T886" style:family="text">
      <style:text-properties fo:color="#000009" style:font-name="Verdana" fo:font-size="7.5pt" fo:letter-spacing="-0.0008in" style:font-size-asian="7.5pt"/>
    </style:style>
    <style:style style:name="T887" style:family="text">
      <style:text-properties fo:color="#000009" style:font-name="Verdana" fo:font-size="7.5pt" fo:letter-spacing="-0.0016in" fo:font-weight="bold" style:font-size-asian="7.5pt" style:font-weight-asian="bold"/>
    </style:style>
    <style:style style:name="T888" style:family="text">
      <style:text-properties fo:color="#000009" style:font-name="Verdana" fo:font-size="7.5pt" fo:letter-spacing="-0.0043in" fo:font-weight="bold" style:font-size-asian="7.5pt" style:font-weight-asian="bold"/>
    </style:style>
    <style:style style:name="T889" style:family="text">
      <style:text-properties fo:color="#000009" style:font-name="Verdana" fo:font-size="7.5pt" fo:letter-spacing="-0.0055in" style:font-size-asian="7.5pt"/>
    </style:style>
    <style:style style:name="T890" style:family="text">
      <style:text-properties style:font-name="Verdana" fo:font-size="7.5pt" fo:font-style="italic" fo:font-weight="bold" style:font-size-asian="7.5pt" style:font-style-asian="italic" style:font-weight-asian="bold"/>
    </style:style>
    <style:style style:name="T891" style:family="text">
      <style:text-properties fo:color="#000009" style:font-name="Verdana" fo:font-size="5pt" fo:letter-spacing="-0.0016in" fo:font-weight="bold" style:font-size-asian="5pt" style:font-weight-asian="bold"/>
    </style:style>
    <style:style style:name="T892" style:family="text">
      <style:text-properties fo:color="#000009" style:font-name="Verdana" fo:font-size="5pt" fo:font-weight="bold" style:font-size-asian="5pt" style:font-weight-asian="bold"/>
    </style:style>
    <style:style style:name="T893" style:family="text">
      <style:text-properties fo:color="#000009" style:font-name="Verdana" fo:font-size="5pt" fo:letter-spacing="-0.0055in" fo:font-weight="bold" style:font-size-asian="5pt" style:font-weight-asian="bold"/>
    </style:style>
    <style:style style:name="T894" style:family="text">
      <style:text-properties fo:color="#000009" style:font-name="Verdana" fo:font-size="5pt" fo:letter-spacing="-0.0035in" fo:font-weight="bold" style:font-size-asian="5pt" style:font-weight-asian="bold"/>
    </style:style>
    <style:style style:name="T895" style:family="text">
      <style:text-properties fo:color="#000009" style:font-name="Verdana" fo:font-size="5pt" fo:letter-spacing="-0.0016in" style:font-size-asian="5pt"/>
    </style:style>
    <style:style style:name="T896" style:family="text">
      <style:text-properties fo:color="#000009" style:font-name="Verdana" fo:font-size="7.5pt" fo:letter-spacing="0.028in" style:font-size-asian="7.5pt"/>
    </style:style>
    <style:style style:name="T897" style:family="text">
      <style:text-properties fo:color="#000009" style:font-name="Verdana" fo:font-size="7.5pt" fo:letter-spacing="0.0083in" style:font-size-asian="7.5pt"/>
    </style:style>
    <style:style style:name="T898" style:family="text">
      <style:text-properties fo:color="#000009" style:font-name="Verdana" fo:font-size="7.5pt" fo:letter-spacing="0.0555in" style:font-size-asian="7.5pt"/>
    </style:style>
    <style:style style:name="T899" style:family="text">
      <style:text-properties fo:color="#000009" style:font-name="Verdana" fo:font-size="7.5pt" fo:letter-spacing="-0.0043in" style:font-size-asian="7.5pt"/>
    </style:style>
    <style:style style:name="T900" style:family="text">
      <style:text-properties fo:color="#08080f" fo:font-size="8pt" style:font-size-asian="8pt" style:text-scale="105%"/>
    </style:style>
    <style:style style:name="T901" style:family="text">
      <style:text-properties fo:color="#08080f" fo:font-size="8pt" fo:letter-spacing="0.028in" style:font-size-asian="8pt" style:text-scale="105%"/>
    </style:style>
    <style:style style:name="T902" style:family="text">
      <style:text-properties fo:color="#08080f" fo:font-size="8.5pt" style:font-size-asian="8.5pt" style:text-scale="105%"/>
    </style:style>
    <style:style style:name="T903" style:family="text">
      <style:text-properties fo:color="#08080f" fo:font-size="8pt" fo:letter-spacing="-0.0008in" style:font-size-asian="8pt" style:text-scale="105%"/>
    </style:style>
    <style:style style:name="T904" style:family="text">
      <style:text-properties fo:color="#46464d" fo:font-size="8pt" style:font-size-asian="8pt" style:text-scale="105%"/>
    </style:style>
    <style:style style:name="T905" style:family="text">
      <style:text-properties fo:color="#08080f" fo:font-weight="bold" style:font-weight-asian="bold" style:text-scale="105%"/>
    </style:style>
    <style:style style:name="T906" style:family="text">
      <style:text-properties fo:color="#08080f" style:text-scale="105%"/>
    </style:style>
    <style:style style:name="T907" style:family="text">
      <style:text-properties fo:color="#08080f" fo:letter-spacing="0.028in" style:text-scale="105%"/>
    </style:style>
    <style:style style:name="T908" style:family="text">
      <style:text-properties fo:color="#08080f" fo:letter-spacing="0.0228in" style:text-scale="105%"/>
    </style:style>
    <style:style style:name="T909" style:family="text">
      <style:text-properties fo:color="#08080f" fo:letter-spacing="0.0236in" style:text-scale="105%"/>
    </style:style>
    <style:style style:name="T910" style:family="text">
      <style:text-properties fo:color="#08080f" fo:letter-spacing="0.0181in" style:text-scale="105%"/>
    </style:style>
    <style:style style:name="T911" style:family="text">
      <style:text-properties fo:color="#08080f" fo:letter-spacing="0.0217in" style:text-scale="105%"/>
    </style:style>
    <style:style style:name="T912" style:family="text">
      <style:text-properties fo:color="#08080f" fo:letter-spacing="0.0165in" style:text-scale="105%"/>
    </style:style>
    <style:style style:name="T913" style:family="text">
      <style:text-properties fo:color="#46464d" style:text-scale="105%"/>
    </style:style>
    <style:style style:name="T914" style:family="text">
      <style:text-properties fo:color="#08080f" fo:letter-spacing="0.0126in" style:text-scale="105%"/>
    </style:style>
    <style:style style:name="T915" style:family="text">
      <style:text-properties fo:color="#08080f" fo:letter-spacing="-0.0028in" style:text-scale="105%"/>
    </style:style>
    <style:style style:name="T916" style:family="text">
      <style:text-properties fo:color="#08080f" fo:letter-spacing="0.002in" style:text-scale="105%"/>
    </style:style>
    <style:style style:name="T917" style:family="text">
      <style:text-properties fo:color="#08080f" fo:letter-spacing="0.0063in" style:text-scale="105%"/>
    </style:style>
    <style:style style:name="T918" style:family="text">
      <style:text-properties fo:color="#08080f" fo:letter-spacing="0.0028in" style:text-scale="105%"/>
    </style:style>
    <style:style style:name="T919" style:family="text">
      <style:text-properties fo:color="#08080f" fo:letter-spacing="0.0071in" style:text-scale="105%"/>
    </style:style>
    <style:style style:name="T920" style:family="text">
      <style:text-properties fo:color="#08080f" fo:letter-spacing="-0.0016in" style:text-scale="105%"/>
    </style:style>
    <style:style style:name="T921" style:family="text">
      <style:text-properties fo:color="#08080f" fo:font-size="8pt" fo:font-weight="bold" style:font-size-asian="8pt" style:font-weight-asian="bold"/>
    </style:style>
    <style:style style:name="T922" style:family="text">
      <style:text-properties fo:color="#08080f" fo:font-size="8pt" fo:letter-spacing="0.0209in" fo:font-weight="bold" style:font-size-asian="8pt" style:font-weight-asian="bold"/>
    </style:style>
    <style:style style:name="T923" style:family="text">
      <style:text-properties fo:color="#08080f" fo:font-size="8pt" fo:letter-spacing="0.0201in" fo:font-weight="bold" style:font-size-asian="8pt" style:font-weight-asian="bold"/>
    </style:style>
    <style:style style:name="T924" style:family="text">
      <style:text-properties fo:color="#08080f" fo:font-size="8pt" fo:letter-spacing="0.0091in" fo:font-weight="bold" style:font-size-asian="8pt" style:font-weight-asian="bold"/>
    </style:style>
    <style:style style:name="T925" style:family="text">
      <style:text-properties fo:color="#08080f" fo:font-size="8pt" fo:letter-spacing="-0.0028in" fo:font-weight="bold" style:font-size-asian="8pt" style:font-weight-asian="bold"/>
    </style:style>
    <style:style style:name="T926" style:family="text">
      <style:text-properties fo:color="#08080f" fo:font-size="8pt" fo:font-weight="bold" style:font-size-asian="8pt" style:font-weight-asian="bold" style:text-scale="110%"/>
    </style:style>
    <style:style style:name="T927" style:family="text">
      <style:text-properties fo:color="#08080f" fo:font-size="8pt" fo:letter-spacing="0.0035in" fo:font-weight="bold" style:font-size-asian="8pt" style:font-weight-asian="bold" style:text-scale="110%"/>
    </style:style>
    <style:style style:name="T928" style:family="text">
      <style:text-properties fo:color="#08080f" fo:font-size="8pt" fo:letter-spacing="-0.0016in" fo:font-weight="bold" style:font-size-asian="8pt" style:font-weight-asian="bold" style:text-scale="110%"/>
    </style:style>
    <style:style style:name="T929" style:family="text">
      <style:text-properties fo:color="#08080f" fo:font-size="8pt" fo:letter-spacing="-0.002in" fo:font-weight="bold" style:font-size-asian="8pt" style:font-weight-asian="bold" style:text-scale="110%"/>
    </style:style>
    <style:style style:name="T930" style:family="text">
      <style:text-properties fo:color="#08080f" fo:font-size="8pt" fo:letter-spacing="-0.0028in" fo:font-weight="bold" style:font-size-asian="8pt" style:font-weight-asian="bold" style:text-scale="110%"/>
    </style:style>
    <style:style style:name="T931" style:family="text">
      <style:text-properties fo:color="#08080f" fo:font-size="8pt" fo:letter-spacing="0.0055in" fo:font-weight="bold" style:font-size-asian="8pt" style:font-weight-asian="bold" style:text-scale="110%"/>
    </style:style>
    <style:style style:name="T932" style:family="text">
      <style:text-properties fo:color="#000009" style:font-name="Verdana" fo:font-size="8.5pt" style:text-underline-style="solid" style:text-underline-width="auto" style:text-underline-color="#000009" fo:font-weight="bold" style:font-size-asian="8.5pt" style:font-weight-asian="bold"/>
    </style:style>
    <style:style style:name="T933" style:family="text">
      <style:text-properties fo:color="#000009" style:font-name="Verdana" fo:font-size="8.5pt" fo:letter-spacing="-0.0035in" style:text-underline-style="solid" style:text-underline-width="auto" style:text-underline-color="#000009" fo:font-weight="bold" style:font-size-asian="8.5pt" style:font-weight-asian="bold"/>
    </style:style>
    <style:style style:name="T934" style:family="text">
      <style:text-properties fo:color="#000009" style:font-name="Verdana" fo:font-size="8.5pt" fo:letter-spacing="-0.0016in" style:text-underline-style="solid" style:text-underline-width="auto" style:text-underline-color="#000009" fo:font-weight="bold" style:font-size-asian="8.5pt" style:font-weight-asian="bold"/>
    </style:style>
    <style:style style:name="T935" style:family="text">
      <style:text-properties style:font-name="Verdana" fo:font-size="8.5pt" fo:letter-spacing="0.0437in" style:font-size-asian="8.5pt" style:text-scale="150%"/>
    </style:style>
    <style:style style:name="T936" style:family="text">
      <style:text-properties style:font-name="Verdana" fo:font-size="8.5pt" fo:letter-spacing="0.0453in" fo:font-weight="bold" style:font-size-asian="8.5pt" style:font-weight-asian="bold" style:text-scale="150%"/>
    </style:style>
    <style:style style:name="T937" style:family="text">
      <style:text-properties fo:color="#000009" style:font-name="Verdana" fo:font-size="5.5pt" fo:letter-spacing="-0.0016in" fo:font-weight="bold" style:font-size-asian="5.5pt" style:font-weight-asian="bold" style:text-scale="105%"/>
    </style:style>
    <style:style style:name="T938" style:family="text">
      <style:text-properties fo:color="#000009" style:font-name="Verdana" fo:font-size="5.5pt" fo:letter-spacing="-0.0016in" fo:font-weight="bold" style:font-size-asian="5.5pt" style:font-weight-asian="bold"/>
    </style:style>
    <style:style style:name="T939" style:family="text">
      <style:text-properties fo:color="#000009" style:font-name="Verdana" fo:font-size="5.5pt" fo:letter-spacing="0.028in" fo:font-weight="bold" style:font-size-asian="5.5pt" style:font-weight-asian="bold" style:text-scale="105%"/>
    </style:style>
    <style:style style:name="T940" style:family="text">
      <style:text-properties fo:color="#000009" style:font-name="Verdana" fo:font-size="5.5pt" fo:letter-spacing="-0.0043in" fo:font-weight="bold" style:font-size-asian="5.5pt" style:font-weight-asian="bold" style:text-scale="105%"/>
    </style:style>
    <style:style style:name="T941" style:family="text">
      <style:text-properties fo:color="#000009" style:font-name="Verdana" fo:font-size="5.5pt" fo:letter-spacing="-0.0055in" fo:font-weight="bold" style:font-size-asian="5.5pt" style:font-weight-asian="bold" style:text-scale="105%"/>
    </style:style>
    <style:style style:name="T942" style:family="text">
      <style:text-properties fo:color="#000009" style:font-name="Verdana" fo:font-size="5.5pt" fo:font-weight="bold" style:font-size-asian="5.5pt" style:font-weight-asian="bold" style:text-scale="105%"/>
    </style:style>
    <style:style style:name="T943" style:family="text">
      <style:text-properties fo:color="#000009" style:font-name="Verdana" fo:font-size="5.5pt" fo:letter-spacing="-0.0063in" fo:font-weight="bold" style:font-size-asian="5.5pt" style:font-weight-asian="bold" style:text-scale="105%"/>
    </style:style>
    <style:style style:name="T944" style:family="text">
      <style:text-properties fo:color="#000009" style:font-name="Verdana" fo:font-size="5.5pt" fo:letter-spacing="-0.0035in" fo:font-weight="bold" style:font-size-asian="5.5pt" style:font-weight-asian="bold" style:text-scale="105%"/>
    </style:style>
    <style:style style:name="T945" style:family="text">
      <style:text-properties style:font-name="Verdana" fo:font-size="5.5pt" fo:font-weight="bold" style:font-size-asian="5.5pt" style:font-weight-asian="bold"/>
    </style:style>
    <style:style style:name="T946" style:family="text">
      <style:text-properties style:font-name="Verdana" fo:font-size="5.5pt" fo:letter-spacing="0.011in" fo:font-weight="bold" style:font-size-asian="5.5pt" style:font-weight-asian="bold"/>
    </style:style>
    <style:style style:name="T947" style:family="text">
      <style:text-properties style:font-name="Verdana" fo:font-size="5.5pt" fo:letter-spacing="-0.0028in" fo:font-weight="bold" style:font-size-asian="5.5pt" style:font-weight-asian="bold"/>
    </style:style>
    <style:style style:name="T948" style:family="text">
      <style:text-properties style:font-name="Verdana" fo:font-size="5.5pt" fo:letter-spacing="-0.0016in" style:font-size-asian="5.5pt" style:text-scale="105%"/>
    </style:style>
    <style:style style:name="T949" style:family="text">
      <style:text-properties style:font-name="Verdana" fo:font-size="5.5pt" fo:letter-spacing="-0.0008in" style:font-size-asian="5.5pt" style:text-scale="105%"/>
    </style:style>
    <style:style style:name="T950" style:family="text">
      <style:text-properties style:font-name="Verdana" fo:font-size="5.5pt" fo:letter-spacing="-0.0016in" fo:font-weight="bold" style:font-size-asian="5.5pt" style:font-weight-asian="bold" style:text-scale="105%"/>
    </style:style>
    <style:style style:name="T951" style:family="text">
      <style:text-properties style:font-name="Verdana" fo:font-size="5.5pt" fo:letter-spacing="0.0083in" fo:font-weight="bold" style:font-size-asian="5.5pt" style:font-weight-asian="bold"/>
    </style:style>
    <style:style style:name="T952" style:family="text">
      <style:text-properties style:font-name="Verdana" fo:font-size="5.5pt" fo:letter-spacing="-0.0016in" fo:font-weight="bold" style:font-size-asian="5.5pt" style:font-weight-asian="bold"/>
    </style:style>
    <style:style style:name="T953" style:family="text">
      <style:text-properties fo:color="#000009" style:font-name="Verdana" fo:font-size="8.5pt" fo:font-weight="bold" style:font-size-asian="8.5pt" style:font-weight-asian="bold"/>
    </style:style>
    <style:style style:name="T954" style:family="text">
      <style:text-properties fo:color="#000009" style:font-name="Verdana" fo:font-size="8.5pt" fo:letter-spacing="0.0118in" fo:font-weight="bold" style:font-size-asian="8.5pt" style:font-weight-asian="bold"/>
    </style:style>
    <style:style style:name="T955" style:family="text">
      <style:text-properties fo:color="#000009" style:font-name="Verdana" fo:font-size="8.5pt" fo:letter-spacing="0.0134in" fo:font-weight="bold" style:font-size-asian="8.5pt" style:font-weight-asian="bold"/>
    </style:style>
    <style:style style:name="T956" style:family="text">
      <style:text-properties fo:color="#000009" style:font-name="Verdana" fo:font-size="8.5pt" fo:letter-spacing="0.0118in" style:font-size-asian="8.5pt"/>
    </style:style>
    <style:style style:name="T957" style:family="text">
      <style:text-properties fo:color="#000009" style:font-name="Verdana" fo:font-size="8.5pt" fo:letter-spacing="0.0126in" style:font-size-asian="8.5pt"/>
    </style:style>
    <style:style style:name="T958" style:family="text">
      <style:text-properties fo:color="#000009" style:font-name="Verdana" fo:font-size="8.5pt" fo:letter-spacing="-0.0035in" style:font-size-asian="8.5pt"/>
    </style:style>
    <style:style style:name="T959" style:family="text">
      <style:text-properties fo:color="#000009" style:font-name="Verdana" fo:font-size="8.5pt" fo:letter-spacing="-0.0016in" style:font-size-asian="8.5pt"/>
    </style:style>
    <style:style style:name="T960" style:family="text">
      <style:text-properties fo:color="#000009" style:font-name="Verdana" fo:font-size="8.5pt" fo:letter-spacing="-0.0043in" style:font-size-asian="8.5pt"/>
    </style:style>
    <style:style style:name="T961" style:family="text">
      <style:text-properties fo:color="#000009" style:font-name="Verdana" fo:font-size="8.5pt" fo:letter-spacing="-0.0028in" style:font-size-asian="8.5pt"/>
    </style:style>
    <style:style style:name="T962" style:family="text">
      <style:text-properties fo:color="#000009" style:font-name="Verdana" fo:font-size="8.5pt" fo:letter-spacing="-0.002in" style:font-size-asian="8.5pt"/>
    </style:style>
    <style:style style:name="T963" style:family="text">
      <style:text-properties fo:color="#000009"/>
    </style:style>
    <style:style style:name="T964" style:family="text">
      <style:text-properties fo:color="#000009" fo:letter-spacing="-0.0016in"/>
    </style:style>
    <style:style style:name="T965" style:family="text">
      <style:text-properties fo:color="#000009" style:font-name="Verdana" fo:font-size="8.5pt" fo:letter-spacing="-0.0028in" fo:font-weight="bold" style:font-size-asian="8.5pt" style:font-weight-asian="bold"/>
    </style:style>
    <style:style style:name="T966" style:family="text">
      <style:text-properties fo:color="#000009" style:font-name="Verdana" fo:font-size="8.5pt" fo:letter-spacing="-0.0016in" fo:font-weight="bold" style:font-size-asian="8.5pt" style:font-weight-asian="bold"/>
    </style:style>
    <style:style style:name="T967" style:family="text">
      <style:text-properties fo:letter-spacing="0.05in"/>
    </style:style>
    <style:style style:name="T968" style:family="text">
      <style:text-properties fo:letter-spacing="0.0516in"/>
    </style:style>
    <style:style style:name="T969" style:family="text">
      <style:text-properties style:font-name="Verdana" fo:font-size="8.5pt" fo:letter-spacing="0.0555in" style:font-size-asian="8.5pt"/>
    </style:style>
    <style:style style:name="T970" style:family="text">
      <style:text-properties style:font-name="Verdana" fo:font-size="8.5pt" fo:letter-spacing="0.0236in" fo:font-weight="bold" style:font-size-asian="8.5pt" style:font-weight-asian="bold"/>
    </style:style>
    <style:style style:name="T971" style:family="text">
      <style:text-properties style:font-name="Verdana" fo:font-size="8.5pt" fo:letter-spacing="0.0252in" fo:font-weight="bold" style:font-size-asian="8.5pt" style:font-weight-asian="bold"/>
    </style:style>
    <style:style style:name="T972" style:family="text">
      <style:text-properties style:font-name="Verdana" fo:font-size="8.5pt" fo:letter-spacing="0.0236in" style:font-size-asian="8.5pt"/>
    </style:style>
    <style:style style:name="T973" style:family="text">
      <style:text-properties style:font-name="Verdana" fo:font-size="8.5pt" fo:letter-spacing="0.0228in" style:font-size-asian="8.5pt"/>
    </style:style>
    <style:style style:name="T974" style:family="text">
      <style:text-properties style:font-name="Verdana" fo:font-size="8.5pt" fo:letter-spacing="0.0008in" style:font-size-asian="8.5pt"/>
    </style:style>
    <style:style style:name="T975" style:family="text">
      <style:text-properties fo:letter-spacing="0.0016in"/>
    </style:style>
    <style:style style:name="T976" style:family="text">
      <style:text-properties fo:letter-spacing="0.002in"/>
    </style:style>
    <style:style style:name="T977" style:family="text">
      <style:text-properties fo:color="#010101" fo:font-size="7pt" style:font-size-asian="7pt" style:text-scale="105%"/>
    </style:style>
    <style:style style:name="T978" style:family="text">
      <style:text-properties fo:color="#010101" fo:font-size="7pt" fo:letter-spacing="-0.0028in" style:font-size-asian="7pt" style:text-scale="105%"/>
    </style:style>
    <style:style style:name="T979" style:family="text">
      <style:text-properties fo:color="#010101" fo:font-size="7pt" fo:letter-spacing="-0.0071in" style:font-size-asian="7pt" style:text-scale="105%"/>
    </style:style>
    <style:style style:name="T980" style:family="text">
      <style:text-properties fo:color="#010101" fo:font-size="7pt" fo:letter-spacing="-0.0075in" style:font-size-asian="7pt" style:text-scale="105%"/>
    </style:style>
    <style:style style:name="T981" style:family="text">
      <style:text-properties fo:color="#010101" fo:font-size="7pt" fo:letter-spacing="-0.0016in" style:font-size-asian="7pt" style:text-scale="105%"/>
    </style:style>
    <style:style style:name="T982" style:family="text">
      <style:text-properties fo:color="#010101" fo:font-size="11pt" fo:font-weight="bold" style:font-size-asian="11pt" style:font-weight-asian="bold" style:text-scale="105%"/>
    </style:style>
    <style:style style:name="T983" style:family="text">
      <style:text-properties fo:color="#010101" fo:font-size="11pt" fo:letter-spacing="-0.0071in" fo:font-weight="bold" style:font-size-asian="11pt" style:font-weight-asian="bold" style:text-scale="105%"/>
    </style:style>
    <style:style style:name="T984" style:family="text">
      <style:text-properties fo:color="#010101" fo:font-size="11pt" fo:letter-spacing="-0.0016in" fo:font-weight="bold" style:font-size-asian="11pt" style:font-weight-asian="bold" style:text-scale="105%"/>
    </style:style>
    <style:style style:name="T985" style:family="text">
      <style:text-properties fo:color="#010101" fo:font-size="11pt" fo:letter-spacing="0.028in" fo:font-weight="bold" style:font-size-asian="11pt" style:font-weight-asian="bold" style:text-scale="105%"/>
    </style:style>
    <style:style style:name="T986" style:family="text">
      <style:text-properties fo:color="#010101" fo:font-style="italic" style:font-style-asian="italic" style:text-scale="105%"/>
    </style:style>
    <style:style style:name="T987" style:family="text">
      <style:text-properties fo:color="#010101" fo:letter-spacing="0.0071in" fo:font-style="italic" style:font-style-asian="italic" style:text-scale="105%"/>
    </style:style>
    <style:style style:name="T988" style:family="text">
      <style:text-properties fo:color="#010101" fo:letter-spacing="-0.0043in" fo:font-style="italic" style:font-style-asian="italic" style:text-scale="105%"/>
    </style:style>
    <style:style style:name="T989" style:family="text">
      <style:text-properties fo:color="#010101" fo:letter-spacing="-0.0071in" fo:font-style="italic" style:font-style-asian="italic" style:text-scale="105%"/>
    </style:style>
    <style:style style:name="T990" style:family="text">
      <style:text-properties fo:color="#010101" fo:letter-spacing="-0.0091in" fo:font-style="italic" style:font-style-asian="italic" style:text-scale="105%"/>
    </style:style>
    <style:style style:name="T991" style:family="text">
      <style:text-properties fo:color="#010101" fo:letter-spacing="-0.0008in" fo:font-style="italic" style:font-style-asian="italic" style:text-scale="105%"/>
    </style:style>
    <style:style style:name="T992" style:family="text">
      <style:text-properties fo:color="#010101" fo:letter-spacing="-0.0118in" fo:font-style="italic" style:font-style-asian="italic" style:text-scale="105%"/>
    </style:style>
    <style:style style:name="T993" style:family="text">
      <style:text-properties fo:color="#010101" fo:letter-spacing="-0.0028in" fo:font-style="italic" style:font-style-asian="italic" style:text-scale="105%"/>
    </style:style>
    <style:style style:name="T994" style:family="text">
      <style:text-properties fo:color="#010101" fo:font-size="8.5pt" style:font-size-asian="8.5pt" style:text-scale="105%"/>
    </style:style>
    <style:style style:name="T995" style:family="text">
      <style:text-properties fo:color="#010101" fo:font-size="8.5pt" fo:font-weight="bold" style:font-size-asian="8.5pt" style:font-weight-asian="bold" style:text-scale="105%"/>
    </style:style>
    <style:style style:name="T996" style:family="text">
      <style:text-properties fo:color="#010101" fo:font-size="8.5pt" fo:letter-spacing="-0.0091in" fo:font-weight="bold" style:font-size-asian="8.5pt" style:font-weight-asian="bold" style:text-scale="105%"/>
    </style:style>
    <style:style style:name="T997" style:family="text">
      <style:text-properties fo:color="#010101" fo:font-size="8.5pt" fo:letter-spacing="-0.0083in" fo:font-weight="bold" style:font-size-asian="8.5pt" style:font-weight-asian="bold" style:text-scale="105%"/>
    </style:style>
    <style:style style:name="T998" style:family="text">
      <style:text-properties fo:color="#010101" fo:font-size="9pt" fo:font-weight="bold" style:font-size-asian="9pt" style:font-weight-asian="bold" style:text-scale="105%"/>
    </style:style>
    <style:style style:name="T999" style:family="text">
      <style:text-properties fo:color="#010101" fo:font-size="9pt" fo:letter-spacing="-0.0091in" fo:font-weight="bold" style:font-size-asian="9pt" style:font-weight-asian="bold" style:text-scale="105%"/>
    </style:style>
    <style:style style:name="T1000" style:family="text">
      <style:text-properties fo:color="#282828" fo:font-size="8.5pt" style:font-size-asian="8.5pt" style:text-scale="105%"/>
    </style:style>
    <style:style style:name="T1001" style:family="text">
      <style:text-properties fo:color="#010101" fo:font-size="8.5pt" fo:letter-spacing="-0.002in" style:font-size-asian="8.5pt" style:text-scale="105%"/>
    </style:style>
    <style:style style:name="T1002" style:family="text">
      <style:text-properties fo:color="#010101" fo:font-size="8.5pt" fo:letter-spacing="-0.0091in" style:font-size-asian="8.5pt" style:text-scale="105%"/>
    </style:style>
    <style:style style:name="T1003" style:family="text">
      <style:text-properties fo:color="#010101" fo:font-size="8.5pt" fo:letter-spacing="-0.0075in" style:font-size-asian="8.5pt" style:text-scale="105%"/>
    </style:style>
    <style:style style:name="T1004" style:family="text">
      <style:text-properties fo:color="#010101" fo:font-size="8.5pt" fo:letter-spacing="-0.0083in" style:font-size-asian="8.5pt" style:text-scale="105%"/>
    </style:style>
    <style:style style:name="T1005" style:family="text">
      <style:text-properties fo:color="#010101" fo:font-size="8.5pt" fo:letter-spacing="-0.0071in" style:font-size-asian="8.5pt" style:text-scale="105%"/>
    </style:style>
    <style:style style:name="T1006" style:family="text">
      <style:text-properties fo:color="#010101" fo:font-size="8.5pt" fo:letter-spacing="-0.0055in" style:font-size-asian="8.5pt" style:text-scale="105%"/>
    </style:style>
    <style:style style:name="T1007" style:family="text">
      <style:text-properties fo:color="#010101" fo:font-size="8.5pt" fo:letter-spacing="-0.0043in" style:font-size-asian="8.5pt" style:text-scale="105%"/>
    </style:style>
    <style:style style:name="T1008" style:family="text">
      <style:text-properties fo:color="#010101" fo:font-size="8.5pt" fo:letter-spacing="-0.0063in" style:font-size-asian="8.5pt" style:text-scale="105%"/>
    </style:style>
    <style:style style:name="T1009" style:family="text">
      <style:text-properties fo:color="#010101" fo:font-size="8.5pt" fo:letter-spacing="-0.0016in" style:font-size-asian="8.5pt" style:text-scale="105%"/>
    </style:style>
    <style:style style:name="T1010" style:family="text">
      <style:text-properties fo:color="#010101" fo:font-size="8.5pt" fo:letter-spacing="-0.0047in" style:font-size-asian="8.5pt" style:text-scale="105%"/>
    </style:style>
    <style:style style:name="T1011" style:family="text">
      <style:text-properties fo:color="#414141" fo:font-size="8.5pt" style:font-size-asian="8.5pt" style:text-scale="105%"/>
    </style:style>
    <style:style style:name="T1012" style:family="text">
      <style:text-properties fo:color="#010101" fo:font-size="8.5pt" style:font-size-asian="8.5pt"/>
    </style:style>
    <style:style style:name="T1013" style:family="text">
      <style:text-properties fo:color="#010101" fo:font-size="7.5pt" fo:letter-spacing="-0.0016in" fo:font-weight="bold" style:font-size-asian="7.5pt" style:font-weight-asian="bold" style:text-scale="105%"/>
    </style:style>
    <style:style style:name="T1014" style:family="text">
      <style:text-properties fo:color="#010101" fo:font-size="8.5pt" fo:letter-spacing="-0.0035in" style:font-size-asian="8.5pt" style:text-scale="105%"/>
    </style:style>
    <style:style style:name="T1015" style:family="text">
      <style:text-properties fo:color="#282828" fo:font-size="8.5pt" fo:letter-spacing="-0.0083in" style:font-size-asian="8.5pt" style:text-scale="105%"/>
    </style:style>
    <style:style style:name="T1016" style:family="text">
      <style:text-properties fo:color="#282828" fo:font-size="8.5pt" fo:letter-spacing="-0.0047in" style:font-size-asian="8.5pt" style:text-scale="105%"/>
    </style:style>
    <style:style style:name="T1017" style:family="text">
      <style:text-properties fo:color="#282828" fo:font-size="8.5pt" fo:letter-spacing="-0.0091in" style:font-size-asian="8.5pt" style:text-scale="105%"/>
    </style:style>
    <style:style style:name="T1018" style:family="text">
      <style:text-properties fo:color="#545454" fo:font-size="8.5pt" style:font-size-asian="8.5pt" style:text-scale="105%"/>
    </style:style>
    <style:style style:name="T1019" style:family="text">
      <style:text-properties fo:color="#545454" fo:font-size="8.5pt" fo:letter-spacing="-0.0091in" style:font-size-asian="8.5pt" style:text-scale="105%"/>
    </style:style>
    <style:style style:name="T1020" style:family="text">
      <style:text-properties fo:color="#010101" fo:font-size="8.5pt" fo:font-weight="bold" style:font-size-asian="8.5pt" style:font-weight-asian="bold"/>
    </style:style>
    <style:style style:name="T1021" style:family="text">
      <style:text-properties fo:color="#010101" fo:font-size="8.5pt" fo:letter-spacing="0.0035in" fo:font-weight="bold" style:font-size-asian="8.5pt" style:font-weight-asian="bold"/>
    </style:style>
    <style:style style:name="T1022" style:family="text">
      <style:text-properties fo:color="#010101" fo:font-size="8.5pt" fo:letter-spacing="-0.002in" fo:font-weight="bold" style:font-size-asian="8.5pt" style:font-weight-asian="bold"/>
    </style:style>
    <style:style style:name="T1023" style:family="text">
      <style:text-properties fo:color="#010101" fo:font-size="8.5pt" fo:letter-spacing="0.0035in" style:font-size-asian="8.5pt"/>
    </style:style>
    <style:style style:name="T1024" style:family="text">
      <style:text-properties fo:color="#010101" fo:font-size="8.5pt" fo:letter-spacing="0.0043in" style:font-size-asian="8.5pt"/>
    </style:style>
    <style:style style:name="T1025" style:family="text">
      <style:text-properties fo:color="#010101" fo:font-size="8.5pt" fo:letter-spacing="0.0075in" style:font-size-asian="8.5pt"/>
    </style:style>
    <style:style style:name="T1026" style:family="text">
      <style:text-properties fo:color="#010101" fo:font-size="8.5pt" fo:letter-spacing="0.002in" style:font-size-asian="8.5pt"/>
    </style:style>
    <style:style style:name="T1027" style:family="text">
      <style:text-properties fo:color="#010101" fo:font-size="8.5pt" fo:letter-spacing="0.0071in" style:font-size-asian="8.5pt"/>
    </style:style>
    <style:style style:name="T1028" style:family="text">
      <style:text-properties fo:color="#010101" fo:font-size="8.5pt" fo:letter-spacing="0.0016in" style:font-size-asian="8.5pt"/>
    </style:style>
    <style:style style:name="T1029" style:family="text">
      <style:text-properties fo:color="#010101" fo:font-size="8.5pt" fo:letter-spacing="0.0028in" style:font-size-asian="8.5pt"/>
    </style:style>
    <style:style style:name="T1030" style:family="text">
      <style:text-properties fo:color="#010101" fo:font-size="8.5pt" fo:letter-spacing="-0.0016in" style:font-size-asian="8.5pt"/>
    </style:style>
    <style:style style:name="T1031" style:family="text">
      <style:text-properties fo:color="#010101" style:font-name="Arial"/>
    </style:style>
    <style:style style:name="T1032" style:family="text">
      <style:text-properties fo:color="#010101" style:font-name="Arial" fo:letter-spacing="0.0102in"/>
    </style:style>
    <style:style style:name="T1033" style:family="text">
      <style:text-properties fo:color="#010101" style:font-name="Arial" fo:letter-spacing="0.0075in"/>
    </style:style>
    <style:style style:name="T1034" style:family="text">
      <style:text-properties fo:color="#010101" style:font-name="Arial" fo:letter-spacing="-0.0016in"/>
    </style:style>
    <style:style style:name="T1035" style:family="text">
      <style:text-properties fo:color="#010101" fo:font-size="7pt" fo:letter-spacing="-0.0016in" fo:font-weight="bold" style:font-size-asian="7pt" style:font-weight-asian="bold"/>
    </style:style>
    <style:style style:name="T1036" style:family="text">
      <style:text-properties style:text-underline-style="solid" style:text-underline-width="auto" style:text-underline-color="font-color"/>
    </style:style>
    <style:style style:name="T1037" style:family="text">
      <style:text-properties fo:letter-spacing="0.0063in" style:text-underline-style="solid" style:text-underline-width="auto" style:text-underline-color="font-color"/>
    </style:style>
    <style:style style:name="T1038" style:family="text">
      <style:text-properties fo:letter-spacing="0.0071in" style:text-underline-style="solid" style:text-underline-width="auto" style:text-underline-color="font-color"/>
    </style:style>
    <style:style style:name="T1039" style:family="text">
      <style:text-properties fo:letter-spacing="-0.0016in" style:text-underline-style="solid" style:text-underline-width="auto" style:text-underline-color="font-color"/>
    </style:style>
    <style:style style:name="T1040" style:family="text">
      <style:text-properties style:font-name="Verdana" fo:font-size="8pt" fo:letter-spacing="0.0555in" fo:font-weight="bold" style:font-size-asian="8pt" style:font-weight-asian="bold" style:text-scale="105%"/>
    </style:style>
    <style:style style:name="T1041" style:family="text">
      <style:text-properties style:font-name="Verdana" fo:font-size="8pt" fo:letter-spacing="0.028in" fo:font-weight="bold" style:font-size-asian="8pt" style:font-weight-asian="bold" style:text-scale="105%"/>
    </style:style>
    <style:style style:name="T1042" style:family="text">
      <style:text-properties style:font-name="Verdana" fo:font-size="8pt" fo:letter-spacing="-0.0016in" fo:font-weight="bold" style:font-size-asian="8pt" style:font-weight-asian="bold"/>
    </style:style>
    <style:style style:name="T1043" style:family="text">
      <style:text-properties style:font-name="Verdana" fo:font-size="8pt" fo:letter-spacing="0.0535in" fo:font-weight="bold" style:font-size-asian="8pt" style:font-weight-asian="bold" style:text-scale="105%"/>
    </style:style>
    <style:style style:name="T1044" style:family="text">
      <style:text-properties style:font-name="Verdana" fo:letter-spacing="0.028in" style:text-scale="105%"/>
    </style:style>
    <style:style style:name="T1045" style:family="text">
      <style:text-properties style:font-name="Verdana" fo:letter-spacing="-0.0098in" style:text-scale="105%"/>
    </style:style>
    <style:style style:name="T1046" style:family="text">
      <style:text-properties style:font-name="Verdana" fo:letter-spacing="-0.0016in" style:text-scale="105%"/>
    </style:style>
    <style:style style:name="T1047" style:family="text">
      <style:text-properties style:font-name="Verdana" fo:font-weight="bold" style:font-weight-asian="bold" style:text-scale="105%"/>
    </style:style>
    <style:style style:name="T1048" style:family="text">
      <style:text-properties style:font-name="Verdana" fo:font-size="8.5pt" fo:font-weight="bold" style:font-size-asian="8.5pt" style:font-weight-asian="bold" style:text-scale="105%"/>
    </style:style>
    <style:style style:name="T1049" style:family="text">
      <style:text-properties style:font-name="Verdana" fo:font-size="8pt" fo:letter-spacing="-0.0075in" style:font-size-asian="8pt" style:text-scale="105%"/>
    </style:style>
    <style:style style:name="T1050" style:family="text">
      <style:text-properties style:font-name="Verdana" fo:font-size="8pt" fo:letter-spacing="-0.0071in" style:font-size-asian="8pt" style:text-scale="105%"/>
    </style:style>
    <style:style style:name="T1051" style:family="text">
      <style:text-properties style:font-name="Verdana" fo:font-size="8pt" fo:letter-spacing="-0.0083in" style:font-size-asian="8pt" style:text-scale="105%"/>
    </style:style>
    <style:style style:name="T1052" style:family="text">
      <style:text-properties style:font-name="Verdana" fo:font-size="8pt" fo:letter-spacing="-0.0055in" style:font-size-asian="8pt" style:text-scale="105%"/>
    </style:style>
    <style:style style:name="T1053" style:family="text">
      <style:text-properties style:font-name="Verdana" fo:font-size="8pt" fo:letter-spacing="-0.0063in" style:font-size-asian="8pt" style:text-scale="105%"/>
    </style:style>
    <style:style style:name="T1054" style:family="text">
      <style:text-properties style:font-name="Verdana" fo:font-size="8pt" fo:letter-spacing="-0.0028in" style:font-size-asian="8pt" style:text-scale="105%"/>
    </style:style>
    <style:style style:name="T1055" style:family="text">
      <style:text-properties style:font-name="Verdana" fo:font-size="8pt" fo:letter-spacing="0.0311in" fo:font-weight="bold" style:font-size-asian="8pt" style:font-weight-asian="bold" style:text-scale="105%"/>
    </style:style>
    <style:style style:name="T1056" style:family="text">
      <style:text-properties style:font-name="Verdana" fo:font-size="8pt" fo:letter-spacing="0.0335in" fo:font-weight="bold" style:font-size-asian="8pt" style:font-weight-asian="bold" style:text-scale="105%"/>
    </style:style>
    <style:style style:name="T1057" style:family="text">
      <style:text-properties style:font-name="Verdana" fo:font-size="8pt" fo:letter-spacing="0.0319in" style:font-size-asian="8pt" style:text-scale="105%"/>
    </style:style>
    <style:style style:name="T1058" style:family="text">
      <style:text-properties style:font-name="Verdana" fo:letter-spacing="-0.0063in" style:text-scale="105%"/>
    </style:style>
    <style:style style:name="T1059" style:family="text">
      <style:text-properties style:font-name="Verdana" fo:font-size="8pt" fo:letter-spacing="-0.0075in" fo:font-weight="bold" style:font-size-asian="8pt" style:font-weight-asian="bold" style:text-scale="105%"/>
    </style:style>
    <style:style style:name="T1060" style:family="text">
      <style:text-properties style:font-name="Verdana" fo:font-size="8pt" fo:letter-spacing="0.0252in" fo:font-weight="bold" style:font-size-asian="8pt" style:font-weight-asian="bold" style:text-scale="105%"/>
    </style:style>
    <style:style style:name="T1061" style:family="text">
      <style:text-properties style:font-name="Verdana" fo:font-size="8pt" style:text-underline-style="solid" style:text-underline-width="auto" style:text-underline-color="font-color" fo:font-weight="bold" style:font-size-asian="8pt" style:font-weight-asian="bold" style:text-scale="105%"/>
    </style:style>
    <style:style style:name="T1062" style:family="text">
      <style:text-properties style:font-name="Verdana" fo:font-size="8pt" fo:letter-spacing="-0.0071in" style:text-underline-style="solid" style:text-underline-width="auto" style:text-underline-color="font-color" fo:font-weight="bold" style:font-size-asian="8pt" style:font-weight-asian="bold" style:text-scale="105%"/>
    </style:style>
    <style:style style:name="T1063" style:family="text">
      <style:text-properties style:font-name="Verdana" fo:font-size="8pt" fo:letter-spacing="-0.0016in" style:text-underline-style="solid" style:text-underline-width="auto" style:text-underline-color="font-color" fo:font-weight="bold" style:font-size-asian="8pt" style:font-weight-asian="bold" style:text-scale="105%"/>
    </style:style>
    <style:style style:name="T1064" style:family="text">
      <style:text-properties style:font-name="Verdana" fo:font-size="8pt" fo:letter-spacing="0.0429in" style:font-size-asian="8pt" style:text-scale="105%"/>
    </style:style>
    <style:style style:name="T1065" style:family="text">
      <style:text-properties style:font-name="Verdana" fo:font-size="8pt" fo:letter-spacing="0.0445in" fo:font-weight="bold" style:font-size-asian="8pt" style:font-weight-asian="bold" style:text-scale="105%"/>
    </style:style>
    <style:style style:name="T1066" style:family="text">
      <style:text-properties fo:color="#000009" style:font-name="Verdana" fo:font-weight="bold" style:font-weight-asian="bold" style:text-scale="105%"/>
    </style:style>
    <style:style style:name="T1067" style:family="text">
      <style:text-properties fo:color="#000009" style:font-name="Verdana" style:text-scale="105%"/>
    </style:style>
    <style:style style:name="T1068" style:family="text">
      <style:text-properties fo:color="#000009" style:font-name="Verdana" fo:font-style="italic" fo:font-weight="bold" style:font-style-asian="italic" style:font-weight-asian="bold" style:text-scale="105%"/>
    </style:style>
    <style:style style:name="T1069" style:family="text">
      <style:text-properties fo:color="#000009" style:font-name="Verdana" fo:letter-spacing="0.0555in" style:text-scale="105%"/>
    </style:style>
    <style:style style:name="T1070" style:family="text">
      <style:text-properties fo:color="#000009" style:font-name="Verdana" fo:letter-spacing="0.028in" style:text-scale="105%"/>
    </style:style>
    <style:style style:name="T1071" style:family="text">
      <style:text-properties fo:color="#000009" style:font-name="Verdana" fo:font-size="4.5pt" fo:letter-spacing="-0.0016in" fo:font-weight="bold" style:font-size-asian="4.5pt" style:font-weight-asian="bold" style:text-scale="110%"/>
    </style:style>
    <style:style style:name="T1072" style:family="text">
      <style:text-properties fo:color="#000009" style:font-name="Verdana" fo:font-size="4.5pt" fo:letter-spacing="-0.0047in" fo:font-weight="bold" style:font-size-asian="4.5pt" style:font-weight-asian="bold" style:text-scale="110%"/>
    </style:style>
    <style:style style:name="T1073" style:family="text">
      <style:text-properties fo:color="#000009" style:font-name="Verdana" fo:font-size="4.5pt" fo:letter-spacing="0.028in" fo:font-weight="bold" style:font-size-asian="4.5pt" style:font-weight-asian="bold" style:text-scale="110%"/>
    </style:style>
    <style:style style:name="T1074" style:family="text">
      <style:text-properties fo:color="#000009" style:font-name="Verdana" fo:font-size="4.5pt" fo:letter-spacing="-0.0043in" fo:font-weight="bold" style:font-size-asian="4.5pt" style:font-weight-asian="bold" style:text-scale="110%"/>
    </style:style>
    <style:style style:name="T1075" style:family="text">
      <style:text-properties fo:color="#000009" style:font-name="Verdana" fo:font-size="4.5pt" fo:letter-spacing="-0.0008in" fo:font-weight="bold" style:font-size-asian="4.5pt" style:font-weight-asian="bold" style:text-scale="110%"/>
    </style:style>
    <style:style style:name="T1076" style:family="text">
      <style:text-properties fo:color="#000009" style:font-name="Verdana" fo:font-size="4.5pt" fo:letter-spacing="-0.0035in" fo:font-weight="bold" style:font-size-asian="4.5pt" style:font-weight-asian="bold" style:text-scale="110%"/>
    </style:style>
    <style:style style:name="T1077" style:family="text">
      <style:text-properties style:font-name="Verdana" fo:font-size="4.5pt" fo:letter-spacing="-0.0016in" fo:font-weight="bold" style:font-size-asian="4.5pt" style:font-weight-asian="bold" style:text-scale="110%"/>
    </style:style>
    <style:style style:name="T1078" style:family="text">
      <style:text-properties style:font-name="Verdana" fo:font-size="4.5pt" fo:font-weight="bold" style:font-size-asian="4.5pt" style:font-weight-asian="bold" style:text-scale="110%"/>
    </style:style>
    <style:style style:name="T1079" style:family="text">
      <style:text-properties style:font-name="Verdana" fo:font-size="4.5pt" fo:letter-spacing="0.0008in" fo:font-weight="bold" style:font-size-asian="4.5pt" style:font-weight-asian="bold" style:text-scale="110%"/>
    </style:style>
    <style:style style:name="T1080" style:family="text">
      <style:text-properties style:font-name="Verdana" fo:font-size="4.5pt" fo:letter-spacing="-0.0016in" style:font-size-asian="4.5pt" style:text-scale="110%"/>
    </style:style>
    <style:style style:name="T1081" style:family="text">
      <style:text-properties style:font-name="Verdana" fo:font-size="4.5pt" style:font-size-asian="4.5pt" style:text-scale="110%"/>
    </style:style>
    <style:style style:name="T1082" style:family="text">
      <style:text-properties style:font-name="Verdana" fo:font-size="4.5pt" fo:letter-spacing="-0.0043in" style:font-size-asian="4.5pt" style:text-scale="110%"/>
    </style:style>
    <style:style style:name="T1083" style:family="text">
      <style:text-properties style:font-name="Verdana" fo:font-size="4.5pt" fo:letter-spacing="-0.0028in" style:font-size-asian="4.5pt" style:text-scale="110%"/>
    </style:style>
    <style:style style:name="T1084" style:family="text">
      <style:text-properties fo:color="#000009" style:font-name="Verdana" fo:font-size="8pt" fo:font-weight="bold" style:font-size-asian="8pt" style:font-weight-asian="bold" style:text-scale="105%"/>
    </style:style>
    <style:style style:name="T1085" style:family="text">
      <style:text-properties fo:color="#000009" style:font-name="Verdana" fo:font-size="8pt" fo:letter-spacing="0.0047in" fo:font-weight="bold" style:font-size-asian="8pt" style:font-weight-asian="bold" style:text-scale="105%"/>
    </style:style>
    <style:style style:name="T1086" style:family="text">
      <style:text-properties fo:color="#000009" style:font-name="Verdana" fo:font-size="8pt" fo:letter-spacing="0.0075in" fo:font-weight="bold" style:font-size-asian="8pt" style:font-weight-asian="bold" style:text-scale="105%"/>
    </style:style>
    <style:style style:name="T1087" style:family="text">
      <style:text-properties fo:color="#000009" style:font-name="Verdana" fo:font-size="8pt" style:font-size-asian="8pt" style:text-scale="105%"/>
    </style:style>
    <style:style style:name="T1088" style:family="text">
      <style:text-properties fo:color="#000009" style:font-name="Verdana" fo:font-size="8pt" fo:letter-spacing="0.0047in" style:font-size-asian="8pt" style:text-scale="105%"/>
    </style:style>
    <style:style style:name="T1089" style:family="text">
      <style:text-properties fo:color="#000009" style:font-name="Verdana" fo:font-size="8pt" fo:letter-spacing="0.0055in" style:font-size-asian="8pt" style:text-scale="105%"/>
    </style:style>
    <style:style style:name="T1090" style:family="text">
      <style:text-properties fo:color="#000009" style:font-name="Verdana" fo:font-size="8pt" fo:letter-spacing="-0.0035in" style:font-size-asian="8pt" style:text-scale="105%"/>
    </style:style>
    <style:style style:name="T1091" style:family="text">
      <style:text-properties fo:color="#000009" style:font-name="Verdana" fo:letter-spacing="-0.0035in" style:text-scale="105%"/>
    </style:style>
    <style:style style:name="T1092" style:family="text">
      <style:text-properties fo:color="#000009" style:font-name="Verdana" fo:letter-spacing="-0.0028in" style:text-scale="105%"/>
    </style:style>
    <style:style style:name="T1093" style:family="text">
      <style:text-properties fo:color="#000009" style:font-name="Verdana" fo:letter-spacing="-0.0016in" style:text-scale="105%"/>
    </style:style>
    <style:style style:name="T1094" style:family="text">
      <style:text-properties fo:color="#000009" style:font-name="Verdana" fo:letter-spacing="-0.0055in" style:text-scale="105%"/>
    </style:style>
    <style:style style:name="T1095" style:family="text">
      <style:text-properties fo:color="#000009" style:font-name="Verdana" fo:letter-spacing="-0.0071in" style:text-scale="105%"/>
    </style:style>
    <style:style style:name="T1096" style:family="text">
      <style:text-properties fo:color="#000009" style:font-name="Verdana" fo:letter-spacing="-0.0063in" style:text-scale="105%"/>
    </style:style>
    <style:style style:name="T1097" style:family="text">
      <style:text-properties fo:color="#000009" style:font-name="Verdana" fo:letter-spacing="-0.0047in" style:text-scale="105%"/>
    </style:style>
    <style:style style:name="T1098" style:family="text">
      <style:text-properties style:font-name="Verdana" fo:font-size="8pt" fo:letter-spacing="-0.0083in" fo:font-weight="bold" style:font-size-asian="8pt" style:font-weight-asian="bold" style:text-scale="105%"/>
    </style:style>
    <style:style style:name="T1099" style:family="text">
      <style:text-properties style:font-name="Verdana" fo:font-size="8.5pt" fo:letter-spacing="-0.002in" style:text-underline-style="solid" style:text-underline-width="auto" style:text-underline-color="font-color" fo:font-weight="bold" style:font-size-asian="8.5pt" style:font-weight-asian="bold"/>
    </style:style>
    <style:style style:name="T1100" style:family="text">
      <style:text-properties style:font-name="Verdana" fo:font-size="8.5pt" fo:letter-spacing="0.048in" style:font-size-asian="8.5pt" style:text-scale="150%"/>
    </style:style>
    <style:style style:name="T1101" style:family="text">
      <style:text-properties fo:color="#000009" style:font-name="Verdana" fo:font-size="5pt" fo:letter-spacing="-0.0063in" fo:font-weight="bold" style:font-size-asian="5pt" style:font-weight-asian="bold"/>
    </style:style>
    <style:style style:name="T1102" style:family="text">
      <style:text-properties fo:color="#000009" style:font-name="Verdana" fo:font-size="5pt" fo:letter-spacing="0.028in" fo:font-weight="bold" style:font-size-asian="5pt" style:font-weight-asian="bold"/>
    </style:style>
    <style:style style:name="T1103" style:family="text">
      <style:text-properties fo:color="#000009" style:font-name="Verdana" fo:font-size="8.5pt" fo:letter-spacing="0.0071in" fo:font-weight="bold" style:font-size-asian="8.5pt" style:font-weight-asian="bold"/>
    </style:style>
    <style:style style:name="T1104" style:family="text">
      <style:text-properties fo:color="#000009" style:font-name="Verdana" fo:font-size="8.5pt" fo:letter-spacing="0.0102in" fo:font-weight="bold" style:font-size-asian="8.5pt" style:font-weight-asian="bold"/>
    </style:style>
    <style:style style:name="T1105" style:family="text">
      <style:text-properties fo:color="#000009" style:font-name="Verdana" fo:font-size="8.5pt" fo:letter-spacing="0.0083in" style:font-size-asian="8.5pt"/>
    </style:style>
    <style:style style:name="T1106" style:family="text">
      <style:text-properties fo:color="#000009" style:font-name="Verdana" fo:font-size="8.5pt" fo:letter-spacing="0.0091in" style:font-size-asian="8.5pt"/>
    </style:style>
    <style:style style:name="T1107" style:family="text">
      <style:text-properties fo:color="#000009" style:font-name="Verdana" fo:font-size="8.5pt" fo:letter-spacing="0.0098in" style:font-size-asian="8.5pt"/>
    </style:style>
    <style:style style:name="T1108" style:family="text">
      <style:text-properties fo:color="#000009" style:font-name="Verdana" fo:font-size="8.5pt" fo:letter-spacing="-0.0008in" style:font-size-asian="8.5pt"/>
    </style:style>
    <style:style style:name="T1109" style:family="text">
      <style:text-properties fo:letter-spacing="-0.0008in"/>
    </style:style>
    <style:style style:name="T1110" style:family="text">
      <style:text-properties style:font-name="Verdana" fo:font-size="8.5pt" fo:letter-spacing="-0.0028in" fo:font-weight="bold" style:font-size-asian="8.5pt" style:font-weight-asian="bold"/>
    </style:style>
    <style:style style:name="T1111" style:family="text">
      <style:text-properties style:font-name="Verdana" fo:font-size="8.5pt" fo:letter-spacing="0.0425in" style:font-size-asian="8.5pt" style:text-scale="150%"/>
    </style:style>
    <style:style style:name="T1112" style:family="text">
      <style:text-properties style:font-name="Verdana" fo:font-size="8.5pt" fo:letter-spacing="0.0437in" fo:font-weight="bold" style:font-size-asian="8.5pt" style:font-weight-asian="bold" style:text-scale="150%"/>
    </style:style>
    <style:style style:name="T1113" style:family="text">
      <style:text-properties style:font-name="Verdana" fo:font-size="8.5pt" fo:letter-spacing="0.0445in" fo:font-weight="bold" style:font-size-asian="8.5pt" style:font-weight-asian="bold" style:text-scale="150%"/>
    </style:style>
    <style:style style:name="T1114" style:family="text">
      <style:text-properties fo:color="#000009" style:font-name="Verdana" fo:font-size="8.5pt" fo:letter-spacing="0.0083in" fo:font-weight="bold" style:font-size-asian="8.5pt" style:font-weight-asian="bold"/>
    </style:style>
    <style:style style:name="T1115" style:family="text">
      <style:text-properties fo:color="#000009" style:font-name="Verdana" fo:font-size="8.5pt" fo:letter-spacing="0.0063in" style:font-size-asian="8.5pt"/>
    </style:style>
    <style:style style:name="T1116" style:family="text">
      <style:text-properties fo:color="#000009" style:font-name="Verdana" fo:font-size="8.5pt" fo:letter-spacing="0.0071in" style:font-size-asian="8.5pt"/>
    </style:style>
    <style:style style:name="T1117" style:family="text">
      <style:text-properties fo:color="#000009" style:font-name="Verdana" fo:font-size="8.5pt" fo:letter-spacing="-0.0071in" style:font-size-asian="8.5pt"/>
    </style:style>
    <style:style style:name="T1118" style:family="text">
      <style:text-properties fo:color="#000009" style:font-name="Verdana" fo:font-size="8.5pt" fo:letter-spacing="-0.0063in" style:font-size-asian="8.5pt"/>
    </style:style>
    <style:style style:name="T1119" style:family="text">
      <style:text-properties fo:letter-spacing="-0.0075in"/>
    </style:style>
    <style:style style:name="T1120" style:family="text">
      <style:text-properties fo:color="#231f20" style:font-name="Verdana" fo:font-size="8pt" style:text-underline-style="solid" style:text-underline-width="auto" style:text-underline-color="#231f20" fo:font-weight="bold" style:font-size-asian="8pt" style:font-weight-asian="bold"/>
    </style:style>
    <style:style style:name="T1121" style:family="text">
      <style:text-properties fo:color="#231f20" style:font-name="Verdana" fo:font-size="8pt" fo:letter-spacing="0.0091in" style:text-underline-style="solid" style:text-underline-width="auto" style:text-underline-color="#231f20" fo:font-weight="bold" style:font-size-asian="8pt" style:font-weight-asian="bold"/>
    </style:style>
    <style:style style:name="T1122" style:family="text">
      <style:text-properties fo:color="#231f20" style:font-name="Verdana" fo:font-size="8pt" fo:letter-spacing="-0.0016in" style:text-underline-style="solid" style:text-underline-width="auto" style:text-underline-color="#231f20" fo:font-weight="bold" style:font-size-asian="8pt" style:font-weight-asian="bold"/>
    </style:style>
    <style:style style:name="T1123" style:family="text">
      <style:text-properties fo:color="#231f20" style:font-name="Verdana" fo:font-size="8pt" fo:font-weight="bold" style:font-size-asian="8pt" style:font-weight-asian="bold" style:text-scale="105%"/>
    </style:style>
    <style:style style:name="T1124" style:family="text">
      <style:text-properties fo:color="#231f20" style:font-name="Verdana" fo:font-size="8pt" fo:letter-spacing="-0.0028in" fo:font-weight="bold" style:font-size-asian="8pt" style:font-weight-asian="bold" style:text-scale="105%"/>
    </style:style>
    <style:style style:name="T1125" style:family="text">
      <style:text-properties fo:color="#231f20" style:font-name="Verdana" fo:font-size="8pt" fo:font-weight="bold" style:font-size-asian="8pt" style:font-weight-asian="bold"/>
    </style:style>
    <style:style style:name="T1126" style:family="text">
      <style:text-properties fo:color="#231f20" style:font-name="Verdana" fo:font-size="8pt" fo:letter-spacing="-0.0016in" fo:font-weight="bold" style:font-size-asian="8pt" style:font-weight-asian="bold" style:text-scale="105%"/>
    </style:style>
    <style:style style:name="T1127" style:family="text">
      <style:text-properties fo:color="#231f20" style:font-name="Verdana" fo:font-size="8pt" fo:letter-spacing="-0.0043in" fo:font-weight="bold" style:font-size-asian="8pt" style:font-weight-asian="bold" style:text-scale="105%"/>
    </style:style>
    <style:style style:name="T1128" style:family="text">
      <style:text-properties fo:color="#231f20" style:font-name="Verdana" fo:font-size="8pt" style:font-size-asian="8pt" style:text-scale="105%"/>
    </style:style>
    <style:style style:name="T1129" style:family="text">
      <style:text-properties fo:color="#231f20" style:font-name="Verdana" fo:font-size="8pt" fo:letter-spacing="0.048in" style:font-size-asian="8pt" style:text-scale="105%"/>
    </style:style>
    <style:style style:name="T1130" style:family="text">
      <style:text-properties fo:color="#231f20" style:font-name="Verdana" fo:font-size="8pt" fo:letter-spacing="0.05in" fo:font-weight="bold" style:font-size-asian="8pt" style:font-weight-asian="bold" style:text-scale="105%"/>
    </style:style>
    <style:style style:name="T1131" style:family="text">
      <style:text-properties fo:color="#231f20" style:font-name="Verdana" fo:font-size="8pt" fo:letter-spacing="-0.0035in" fo:font-weight="bold" style:font-size-asian="8pt" style:font-weight-asian="bold" style:text-scale="105%"/>
    </style:style>
    <style:style style:name="T1132" style:family="text">
      <style:text-properties fo:color="#231f20" style:font-name="Verdana" fo:font-weight="bold" style:font-weight-asian="bold" style:text-scale="105%"/>
    </style:style>
    <style:style style:name="T1133" style:family="text">
      <style:text-properties fo:color="#231f20" style:font-name="Verdana" fo:letter-spacing="-0.0102in" fo:font-weight="bold" style:font-weight-asian="bold" style:text-scale="105%"/>
    </style:style>
    <style:style style:name="T1134" style:family="text">
      <style:text-properties fo:color="#231f20" style:font-name="Verdana" style:text-scale="105%"/>
    </style:style>
    <style:style style:name="T1135" style:family="text">
      <style:text-properties fo:color="#231f20" style:font-name="Verdana" fo:letter-spacing="-0.0102in" style:text-scale="105%"/>
    </style:style>
    <style:style style:name="T1136" style:family="text">
      <style:text-properties fo:color="#231f20" style:font-name="Verdana" fo:letter-spacing="-0.0098in" style:text-scale="105%"/>
    </style:style>
    <style:style style:name="T1137" style:family="text">
      <style:text-properties fo:color="#231f20" style:font-name="Verdana" fo:letter-spacing="-0.0016in" style:text-scale="105%"/>
    </style:style>
    <style:style style:name="T1138" style:family="text">
      <style:text-properties fo:color="#231f20" style:font-name="Verdana" fo:letter-spacing="-0.002in" style:text-scale="105%"/>
    </style:style>
    <style:style style:name="T1139" style:family="text">
      <style:text-properties fo:color="#231f20" style:font-name="Verdana" fo:letter-spacing="-0.0091in" style:text-scale="105%"/>
    </style:style>
    <style:style style:name="T1140" style:family="text">
      <style:text-properties fo:color="#231f20" style:font-name="Verdana" fo:letter-spacing="-0.0071in" fo:font-weight="bold" style:font-weight-asian="bold" style:text-scale="105%"/>
    </style:style>
    <style:style style:name="T1141" style:family="text">
      <style:text-properties fo:color="#231f20" style:font-name="Verdana" fo:letter-spacing="-0.0075in" fo:font-weight="bold" style:font-weight-asian="bold" style:text-scale="105%"/>
    </style:style>
    <style:style style:name="T1142" style:family="text">
      <style:text-properties fo:color="#231f20" style:font-name="Verdana" fo:letter-spacing="-0.0071in" style:text-scale="105%"/>
    </style:style>
    <style:style style:name="T1143" style:family="text">
      <style:text-properties fo:color="#231f20" style:font-name="Verdana" fo:letter-spacing="-0.0063in" style:text-scale="105%"/>
    </style:style>
    <style:style style:name="T1144" style:family="text">
      <style:text-properties fo:color="#231f20" style:font-name="Verdana" fo:letter-spacing="-0.0075in" style:text-scale="105%"/>
    </style:style>
    <style:style style:name="T1145" style:family="text">
      <style:text-properties fo:color="#231f20" style:font-name="Verdana" fo:letter-spacing="-0.0083in" style:text-scale="105%"/>
    </style:style>
    <style:style style:name="T1146" style:family="text">
      <style:text-properties fo:color="#231f20" style:font-name="Verdana" fo:font-size="4.5pt" fo:letter-spacing="-0.0016in" fo:font-weight="bold" style:font-size-asian="4.5pt" style:font-weight-asian="bold" style:text-scale="105%"/>
    </style:style>
    <style:style style:name="T1147" style:family="text">
      <style:text-properties fo:color="#231f20" style:font-name="Verdana" fo:font-size="4.5pt" fo:font-weight="bold" style:font-size-asian="4.5pt" style:font-weight-asian="bold" style:text-scale="105%"/>
    </style:style>
    <style:style style:name="T1148" style:family="text">
      <style:text-properties fo:color="#231f20" style:font-name="Verdana" fo:font-size="4.5pt" fo:letter-spacing="-0.002in" fo:font-weight="bold" style:font-size-asian="4.5pt" style:font-weight-asian="bold" style:text-scale="105%"/>
    </style:style>
    <style:style style:name="T1149" style:family="text">
      <style:text-properties fo:color="#231f20" style:font-name="Verdana" fo:font-size="4.5pt" fo:letter-spacing="-0.0035in" fo:font-weight="bold" style:font-size-asian="4.5pt" style:font-weight-asian="bold" style:text-scale="105%"/>
    </style:style>
    <style:style style:name="T1150" style:family="text">
      <style:text-properties fo:color="#231f20" style:font-name="Verdana" fo:font-size="4.5pt" fo:letter-spacing="-0.0063in" fo:font-weight="bold" style:font-size-asian="4.5pt" style:font-weight-asian="bold" style:text-scale="105%"/>
    </style:style>
    <style:style style:name="T1151" style:family="text">
      <style:text-properties fo:color="#231f20" style:font-name="Verdana" fo:font-size="4.5pt" fo:letter-spacing="0.028in" fo:font-weight="bold" style:font-size-asian="4.5pt" style:font-weight-asian="bold" style:text-scale="105%"/>
    </style:style>
    <style:style style:name="T1152" style:family="text">
      <style:text-properties fo:color="#231f20" style:font-name="Verdana" fo:font-size="4.5pt" style:font-size-asian="4.5pt" style:text-scale="105%"/>
    </style:style>
    <style:style style:name="T1153" style:family="text">
      <style:text-properties fo:color="#231f20" style:font-name="Verdana" fo:font-size="4.5pt" fo:letter-spacing="-0.0063in" style:font-size-asian="4.5pt" style:text-scale="105%"/>
    </style:style>
    <style:style style:name="T1154" style:family="text">
      <style:text-properties fo:color="#231f20" style:font-name="Verdana" fo:font-size="4.5pt" fo:letter-spacing="0.028in" style:font-size-asian="4.5pt" style:text-scale="105%"/>
    </style:style>
    <style:style style:name="T1155" style:family="text">
      <style:text-properties fo:color="#231f20" style:font-name="Verdana" fo:font-size="4.5pt" fo:letter-spacing="-0.0047in" style:font-size-asian="4.5pt" style:text-scale="105%"/>
    </style:style>
    <style:style style:name="T1156" style:family="text">
      <style:text-properties fo:color="#231f20" style:font-name="Verdana" fo:font-size="4.5pt" fo:letter-spacing="-0.0016in" style:font-size-asian="4.5pt" style:text-scale="105%"/>
    </style:style>
    <style:style style:name="T1157" style:family="text">
      <style:text-properties fo:color="#231f20" style:font-name="Verdana"/>
    </style:style>
    <style:style style:name="T1158" style:family="text">
      <style:text-properties fo:color="#231f20" style:font-name="Verdana" fo:letter-spacing="0.0055in"/>
    </style:style>
    <style:style style:name="T1159" style:family="text">
      <style:text-properties fo:color="#231f20" style:font-name="Verdana" fo:letter-spacing="0.0075in"/>
    </style:style>
    <style:style style:name="T1160" style:family="text">
      <style:text-properties fo:color="#231f20" style:font-name="Verdana" fo:letter-spacing="0.0071in"/>
    </style:style>
    <style:style style:name="T1161" style:family="text">
      <style:text-properties fo:color="#231f20" style:font-name="Verdana" fo:letter-spacing="-0.0016in"/>
    </style:style>
    <style:style style:name="T1162" style:family="text">
      <style:text-properties fo:color="#231f20" style:font-name="Verdana" fo:font-size="7.5pt" fo:font-weight="bold" style:font-size-asian="7.5pt" style:font-weight-asian="bold"/>
    </style:style>
    <style:style style:name="T1163" style:family="text">
      <style:text-properties fo:color="#231f20" style:font-name="Verdana" fo:font-size="7.5pt" fo:letter-spacing="-0.0016in" fo:font-weight="bold" style:font-size-asian="7.5pt" style:font-weight-asian="bold"/>
    </style:style>
    <style:style style:name="T1164" style:family="text">
      <style:text-properties fo:color="#231f20" style:font-name="Verdana" fo:font-size="7.5pt" fo:letter-spacing="-0.0008in" fo:font-weight="bold" style:font-size-asian="7.5pt" style:font-weight-asian="bold"/>
    </style:style>
    <style:style style:name="T1165" style:family="text">
      <style:text-properties fo:color="#231f20" style:font-name="Verdana" fo:font-size="7.5pt" fo:letter-spacing="-0.002in" fo:font-weight="bold" style:font-size-asian="7.5pt" style:font-weight-asian="bold"/>
    </style:style>
    <style:style style:name="T1166" style:family="text">
      <style:text-properties fo:color="#231f20" style:font-name="Verdana" fo:font-size="7.5pt" fo:letter-spacing="-0.0047in" fo:font-weight="bold" style:font-size-asian="7.5pt" style:font-weight-asian="bold"/>
    </style:style>
    <style:style style:name="T1167" style:family="text">
      <style:text-properties fo:color="#231f20" style:font-name="Verdana" fo:font-size="7.5pt" fo:letter-spacing="-0.0028in" fo:font-weight="bold" style:font-size-asian="7.5pt" style:font-weight-asian="bold"/>
    </style:style>
    <style:style style:name="T1168" style:family="text">
      <style:text-properties style:font-name="Verdana" fo:font-size="8.5pt" fo:letter-spacing="0.0063in" style:text-underline-style="solid" style:text-underline-width="auto" style:text-underline-color="font-color" fo:font-weight="bold" style:font-size-asian="8.5pt" style:font-weight-asian="bold"/>
    </style:style>
    <style:style style:name="T1169" style:family="text">
      <style:text-properties style:font-name="Verdana" fo:font-size="8.5pt" fo:letter-spacing="0.0071in" style:text-underline-style="solid" style:text-underline-width="auto" style:text-underline-color="font-color" fo:font-weight="bold" style:font-size-asian="8.5pt" style:font-weight-asian="bold"/>
    </style:style>
    <style:style style:name="T1170" style:family="text">
      <style:text-properties style:font-name="Verdana" fo:font-size="8.5pt" fo:letter-spacing="0.0457in" style:font-size-asian="8.5pt"/>
    </style:style>
    <style:style style:name="T1171" style:family="text">
      <style:text-properties style:font-name="Verdana" fo:font-size="8.5pt" fo:letter-spacing="0.0472in" fo:font-weight="bold" style:font-size-asian="8.5pt" style:font-weight-asian="bold"/>
    </style:style>
    <style:style style:name="T1172" style:family="text">
      <style:text-properties style:font-name="Verdana" fo:font-size="8.5pt" fo:letter-spacing="0.028in" fo:font-style="italic" style:font-size-asian="8.5pt" style:font-style-asian="italic"/>
    </style:style>
    <style:style style:name="T1173" style:family="text">
      <style:text-properties style:font-name="Verdana" fo:font-size="8.5pt" fo:letter-spacing="0.0047in" style:font-size-asian="8.5pt"/>
    </style:style>
    <style:style style:name="T1174" style:family="text">
      <style:text-properties style:font-name="Verdana" fo:font-size="8.5pt" fo:letter-spacing="0.0055in" style:font-size-asian="8.5pt"/>
    </style:style>
    <style:style style:name="T1175" style:family="text">
      <style:text-properties fo:letter-spacing="0.0075in"/>
    </style:style>
    <style:style style:name="T1176" style:family="text">
      <style:text-properties fo:letter-spacing="0.0083in"/>
    </style:style>
    <style:style style:name="T1177" style:family="text">
      <style:text-properties style:font-name="Verdana" fo:font-size="8.5pt" fo:letter-spacing="0.0083in" fo:font-weight="bold" style:font-size-asian="8.5pt" style:font-weight-asian="bold"/>
    </style:style>
    <style:style style:name="T1178" style:family="text">
      <style:text-properties style:font-name="Verdana" fo:font-size="8.5pt" fo:letter-spacing="0.0091in" fo:font-weight="bold" style:font-size-asian="8.5pt" style:font-weight-asian="bold"/>
    </style:style>
    <style:style style:name="T1179" style:family="text">
      <style:text-properties fo:color="#231f20" style:font-name="Source Sans Pro" fo:font-size="11pt" style:font-size-asian="11pt"/>
    </style:style>
    <style:style style:name="T1180" style:family="text">
      <style:text-properties fo:color="#231f20" style:font-name="Source Sans Pro" fo:font-size="11pt" fo:letter-spacing="-0.0008in" style:font-size-asian="11pt"/>
    </style:style>
    <style:style style:name="T1181" style:family="text">
      <style:text-properties fo:color="#231f20" style:font-name="Source Sans Pro" fo:font-size="11pt" fo:letter-spacing="-0.0047in" style:font-size-asian="11pt"/>
    </style:style>
    <style:style style:name="T1182" style:family="text">
      <style:text-properties fo:color="#231f20" style:font-name="Source Sans Pro" fo:font-size="11pt" fo:letter-spacing="-0.002in" style:font-size-asian="11pt"/>
    </style:style>
    <style:style style:name="T1183" style:family="text">
      <style:text-properties fo:color="#231f20" style:font-name="Source Sans Pro" fo:font-size="11pt" fo:letter-spacing="-0.0016in" style:font-size-asian="11pt"/>
    </style:style>
    <style:style style:name="T1184" style:family="text">
      <style:text-properties fo:color="#231f20" style:font-name="Source Sans Pro" fo:font-size="11pt" fo:font-weight="bold" style:font-size-asian="11pt" style:font-weight-asian="bold"/>
    </style:style>
    <style:style style:name="T1185" style:family="text">
      <style:text-properties fo:color="#231f20" style:font-name="Source Sans Pro" fo:font-size="11pt" fo:letter-spacing="-0.0035in" fo:font-weight="bold" style:font-size-asian="11pt" style:font-weight-asian="bold"/>
    </style:style>
    <style:style style:name="T1186" style:family="text">
      <style:text-properties fo:color="#231f20" style:font-name="Source Sans Pro" fo:font-size="11pt" fo:letter-spacing="-0.002in" fo:font-weight="bold" style:font-size-asian="11pt" style:font-weight-asian="bold"/>
    </style:style>
    <style:style style:name="T1187" style:family="text">
      <style:text-properties fo:color="#231f20" style:font-name="Source Sans Pro" fo:font-size="11pt" fo:letter-spacing="-0.0016in" fo:font-weight="bold" style:font-size-asian="11pt" style:font-weight-asian="bold"/>
    </style:style>
    <style:style style:name="T1188" style:family="text">
      <style:text-properties fo:color="#231f20" style:font-name="Source Sans Pro" fo:font-size="11pt" fo:letter-spacing="-0.0063in" fo:font-weight="bold" style:font-size-asian="11pt" style:font-weight-asian="bold"/>
    </style:style>
    <style:style style:name="T1189" style:family="text">
      <style:text-properties fo:color="#231f20" style:font-name="Source Sans Pro" fo:font-size="11pt" fo:letter-spacing="-0.0047in" fo:font-weight="bold" style:font-size-asian="11pt" style:font-weight-asian="bold"/>
    </style:style>
    <style:style style:name="T1190" style:family="text">
      <style:text-properties fo:color="#231f20" style:font-name="Source Sans Pro" fo:font-size="11pt" fo:letter-spacing="-0.0043in" fo:font-weight="bold" style:font-size-asian="11pt" style:font-weight-asian="bold"/>
    </style:style>
    <style:style style:name="T1191" style:family="text">
      <style:text-properties fo:color="#231f20" style:font-name="Source Sans Pro" fo:font-size="11pt" fo:letter-spacing="-0.0035in" style:font-size-asian="11pt"/>
    </style:style>
    <style:style style:name="T1192" style:family="text">
      <style:text-properties fo:font-size="8pt" fo:font-weight="bold" style:font-size-asian="8pt" style:font-weight-asian="bold"/>
    </style:style>
    <style:style style:name="T1193" style:family="text">
      <style:text-properties fo:font-size="8pt" fo:letter-spacing="0.0134in" fo:font-weight="bold" style:font-size-asian="8pt" style:font-weight-asian="bold"/>
    </style:style>
    <style:style style:name="T1194" style:family="text">
      <style:text-properties fo:font-size="8pt" fo:letter-spacing="0.0083in" fo:font-weight="bold" style:font-size-asian="8pt" style:font-weight-asian="bold"/>
    </style:style>
    <style:style style:name="T1195" style:family="text">
      <style:text-properties fo:font-size="8pt" fo:letter-spacing="-0.0016in" fo:font-weight="bold" style:font-size-asian="8pt" style:font-weight-asian="bold"/>
    </style:style>
    <style:style style:name="T1196" style:family="text">
      <style:text-properties fo:font-size="8pt" fo:letter-spacing="0.0189in" fo:font-weight="bold" style:font-size-asian="8pt" style:font-weight-asian="bold"/>
    </style:style>
    <style:style style:name="T1197" style:family="text">
      <style:text-properties fo:font-size="8pt" fo:letter-spacing="0.0252in" fo:font-weight="bold" style:font-size-asian="8pt" style:font-weight-asian="bold"/>
    </style:style>
    <style:style style:name="T1198" style:family="text">
      <style:text-properties fo:font-size="8pt" fo:letter-spacing="0.028in" fo:font-weight="bold" style:font-size-asian="8pt" style:font-weight-asian="bold"/>
    </style:style>
    <style:style style:name="T1199" style:family="text">
      <style:text-properties fo:font-size="8pt" style:font-size-asian="8pt"/>
    </style:style>
    <style:style style:name="T1200" style:family="text">
      <style:text-properties fo:font-size="8pt" fo:letter-spacing="0.0264in" style:font-size-asian="8pt"/>
    </style:style>
    <style:style style:name="T1201" style:family="text">
      <style:text-properties fo:font-size="8pt" fo:letter-spacing="0.0161in" style:font-size-asian="8pt"/>
    </style:style>
    <style:style style:name="T1202" style:family="text">
      <style:text-properties fo:font-size="8pt" fo:letter-spacing="0.0165in" style:font-size-asian="8pt"/>
    </style:style>
    <style:style style:name="T1203" style:family="text">
      <style:text-properties fo:font-size="8pt" fo:letter-spacing="0.0055in" style:font-size-asian="8pt"/>
    </style:style>
    <style:style style:name="T1204" style:family="text">
      <style:text-properties fo:font-size="8pt" fo:letter-spacing="0.0063in" style:font-size-asian="8pt"/>
    </style:style>
    <style:style style:name="T1205" style:family="text">
      <style:text-properties fo:font-size="8pt" fo:letter-spacing="0.0047in" style:font-size-asian="8pt"/>
    </style:style>
    <style:style style:name="T1206" style:family="text">
      <style:text-properties fo:font-size="8pt" fo:letter-spacing="-0.0016in" style:font-size-asian="8pt"/>
    </style:style>
    <style:style style:name="T1207" style:family="text">
      <style:text-properties fo:letter-spacing="0.0327in"/>
    </style:style>
    <style:style style:name="T1208" style:family="text">
      <style:text-properties fo:letter-spacing="0.0335in"/>
    </style:style>
    <style:style style:name="T1209" style:family="text">
      <style:text-properties fo:font-size="5pt" fo:font-weight="bold" style:font-size-asian="5pt" style:font-weight-asian="bold"/>
    </style:style>
    <style:style style:name="T1210" style:family="text">
      <style:text-properties fo:font-size="5pt" fo:letter-spacing="0.0047in" fo:font-weight="bold" style:font-size-asian="5pt" style:font-weight-asian="bold"/>
    </style:style>
    <style:style style:name="T1211" style:family="text">
      <style:text-properties fo:font-size="5pt" fo:letter-spacing="0.0055in" fo:font-weight="bold" style:font-size-asian="5pt" style:font-weight-asian="bold"/>
    </style:style>
    <style:style style:name="T1212" style:family="text">
      <style:text-properties fo:font-size="5pt" fo:letter-spacing="-0.0016in" fo:font-weight="bold" style:font-size-asian="5pt" style:font-weight-asian="bold"/>
    </style:style>
    <style:style style:name="T1213" style:family="text">
      <style:text-properties fo:color="#000009" fo:font-size="5pt" fo:letter-spacing="-0.0016in" fo:font-weight="bold" style:font-size-asian="5pt" style:font-weight-asian="bold" style:text-scale="105%"/>
    </style:style>
    <style:style style:name="T1214" style:family="text">
      <style:text-properties fo:color="#000009" fo:font-size="5pt" fo:letter-spacing="-0.0071in" fo:font-weight="bold" style:font-size-asian="5pt" style:font-weight-asian="bold" style:text-scale="105%"/>
    </style:style>
    <style:style style:name="T1215" style:family="text">
      <style:text-properties fo:color="#000009" fo:font-size="5pt" fo:letter-spacing="-0.0028in" fo:font-weight="bold" style:font-size-asian="5pt" style:font-weight-asian="bold" style:text-scale="105%"/>
    </style:style>
    <style:style style:name="T1216" style:family="text">
      <style:text-properties fo:color="#000009" fo:font-size="5pt" fo:font-weight="bold" style:font-size-asian="5pt" style:font-weight-asian="bold"/>
    </style:style>
    <style:style style:name="T1217" style:family="text">
      <style:text-properties fo:color="#000009" fo:font-size="5pt" fo:letter-spacing="-0.0016in" fo:font-weight="bold" style:font-size-asian="5pt" style:font-weight-asian="bold"/>
    </style:style>
    <style:style style:name="T1218" style:family="text">
      <style:text-properties fo:color="#000009" fo:font-size="5pt" style:font-size-asian="5pt" style:text-scale="105%"/>
    </style:style>
    <style:style style:name="T1219" style:family="text">
      <style:text-properties fo:color="#000009" fo:font-size="5pt" fo:letter-spacing="0.028in" style:font-size-asian="5pt" style:text-scale="105%"/>
    </style:style>
    <style:style style:name="T1220" style:family="text">
      <style:text-properties fo:color="#000009" fo:font-size="5pt" fo:letter-spacing="-0.0043in" style:font-size-asian="5pt" style:text-scale="105%"/>
    </style:style>
    <style:style style:name="T1221" style:family="text">
      <style:text-properties fo:color="#000009" fo:font-size="5pt" fo:letter-spacing="-0.002in" style:font-size-asian="5pt" style:text-scale="105%"/>
    </style:style>
    <style:style style:name="T1222" style:family="text">
      <style:text-properties fo:color="#000009" fo:font-size="5pt" fo:letter-spacing="-0.0028in" style:font-size-asian="5pt" style:text-scale="105%"/>
    </style:style>
    <style:style style:name="T1223" style:family="text">
      <style:text-properties fo:font-size="5pt" fo:letter-spacing="-0.0035in" style:font-size-asian="5pt" style:text-scale="105%"/>
    </style:style>
    <style:style style:name="T1224" style:family="text">
      <style:text-properties fo:font-size="5pt" style:font-size-asian="5pt" style:text-scale="105%"/>
    </style:style>
    <style:style style:name="T1225" style:family="text">
      <style:text-properties fo:font-size="5pt" fo:letter-spacing="-0.0028in" style:font-size-asian="5pt" style:text-scale="105%"/>
    </style:style>
    <style:style style:name="T1226" style:family="text">
      <style:text-properties fo:font-size="5pt" fo:letter-spacing="-0.0016in" style:font-size-asian="5pt" style:text-scale="105%"/>
    </style:style>
    <style:style style:name="T1227" style:family="text">
      <style:text-properties fo:color="#000009" fo:font-size="5pt" fo:letter-spacing="-0.0008in" fo:font-weight="bold" style:font-size-asian="5pt" style:font-weight-asian="bold"/>
    </style:style>
    <style:style style:name="T1228" style:family="text">
      <style:text-properties fo:font-size="5pt" fo:font-weight="bold" style:font-size-asian="5pt" style:font-weight-asian="bold" style:text-scale="105%"/>
    </style:style>
    <style:style style:name="T1229" style:family="text">
      <style:text-properties fo:font-size="5pt" fo:letter-spacing="-0.0035in" fo:font-weight="bold" style:font-size-asian="5pt" style:font-weight-asian="bold" style:text-scale="105%"/>
    </style:style>
    <style:style style:name="T1230" style:family="text">
      <style:text-properties fo:font-size="5pt" fo:letter-spacing="-0.0016in" fo:font-weight="bold" style:font-size-asian="5pt" style:font-weight-asian="bold" style:text-scale="105%"/>
    </style:style>
    <style:style style:name="T1231" style:family="text">
      <style:text-properties fo:font-size="5pt" fo:letter-spacing="0.028in" style:font-size-asian="5pt" style:text-scale="105%"/>
    </style:style>
    <style:style style:name="T1232" style:family="text">
      <style:text-properties fo:font-size="5pt" fo:letter-spacing="-0.0047in" style:font-size-asian="5pt" style:text-scale="105%"/>
    </style:style>
    <style:style style:name="T1233" style:family="text">
      <style:text-properties fo:font-size="5pt" fo:letter-spacing="-0.0008in" style:font-size-asian="5pt" style:text-scale="105%"/>
    </style:style>
    <style:style style:name="T1234" style:family="text">
      <style:text-properties fo:font-size="8pt" fo:letter-spacing="-0.0071in" fo:font-weight="bold" style:font-size-asian="8pt" style:font-weight-asian="bold"/>
    </style:style>
    <style:style style:name="T1235" style:family="text">
      <style:text-properties fo:font-size="8pt" fo:letter-spacing="-0.0043in" style:font-size-asian="8pt"/>
    </style:style>
    <style:style style:name="T1236" style:family="text">
      <style:text-properties fo:font-size="8pt" fo:letter-spacing="-0.0035in" fo:font-weight="bold" style:font-size-asian="8pt" style:font-weight-asian="bold"/>
    </style:style>
    <style:style style:name="T1237" style:family="text">
      <style:text-properties fo:font-size="8pt" fo:letter-spacing="0.002in" fo:font-weight="bold" style:font-size-asian="8pt" style:font-weight-asian="bold"/>
    </style:style>
    <style:style style:name="T1238" style:family="text">
      <style:text-properties fo:font-weight="bold" style:font-weight-asian="bold"/>
    </style:style>
    <style:style style:name="T1239" style:family="text">
      <style:text-properties fo:letter-spacing="0.028in" fo:font-weight="bold" style:font-weight-asian="bold"/>
    </style:style>
    <style:style style:name="T1240" style:family="text">
      <style:text-properties fo:letter-spacing="0.028in"/>
    </style:style>
    <style:style style:name="T1241" style:family="text">
      <style:text-properties fo:font-size="8pt" fo:letter-spacing="0.0201in" fo:font-weight="bold" style:font-size-asian="8pt" style:font-weight-asian="bold"/>
    </style:style>
    <style:style style:name="T1242" style:family="text">
      <style:text-properties fo:font-size="8pt" fo:letter-spacing="0.022in" fo:font-weight="bold" style:font-size-asian="8pt" style:font-weight-asian="bold"/>
    </style:style>
    <style:style style:name="T1243" style:family="text">
      <style:text-properties fo:font-size="8pt" fo:letter-spacing="0.0362in" fo:font-weight="bold" style:font-size-asian="8pt" style:font-weight-asian="bold"/>
    </style:style>
    <style:style style:name="T1244" style:family="text">
      <style:text-properties fo:font-size="8pt" fo:font-weight="bold" style:font-size-asian="8pt" style:font-weight-asian="bold" style:text-scale="105%"/>
    </style:style>
    <style:style style:name="T1245" style:family="text">
      <style:text-properties fo:font-size="8pt" fo:letter-spacing="0.0028in" fo:font-weight="bold" style:font-size-asian="8pt" style:font-weight-asian="bold" style:text-scale="105%"/>
    </style:style>
    <style:style style:name="T1246" style:family="text">
      <style:text-properties fo:font-size="8pt" fo:letter-spacing="-0.0008in" fo:font-weight="bold" style:font-size-asian="8pt" style:font-weight-asian="bold" style:text-scale="105%"/>
    </style:style>
    <style:style style:name="T1247" style:family="text">
      <style:text-properties fo:font-size="8pt" fo:letter-spacing="0.0035in" fo:font-weight="bold" style:font-size-asian="8pt" style:font-weight-asian="bold" style:text-scale="105%"/>
    </style:style>
    <style:style style:name="T1248" style:family="text">
      <style:text-properties fo:font-size="8pt" fo:letter-spacing="-0.0016in" fo:font-weight="bold" style:font-size-asian="8pt" style:font-weight-asian="bold" style:text-scale="105%"/>
    </style:style>
    <style:style style:name="T1249" style:family="text">
      <style:text-properties fo:font-size="8pt" fo:letter-spacing="0.0063in" fo:font-weight="bold" style:font-size-asian="8pt" style:font-weight-asian="bold" style:text-scale="105%"/>
    </style:style>
    <style:style style:name="T1250" style:family="text">
      <style:text-properties fo:font-size="8pt" style:font-size-asian="8pt" style:text-scale="105%"/>
    </style:style>
    <style:style style:name="T1251" style:family="text">
      <style:text-properties fo:font-size="8pt" fo:letter-spacing="0.0043in" style:font-size-asian="8pt" style:text-scale="105%"/>
    </style:style>
    <style:style style:name="T1252" style:family="text">
      <style:text-properties fo:font-size="8pt" fo:letter-spacing="0.0035in" style:font-size-asian="8pt" style:text-scale="105%"/>
    </style:style>
    <style:style style:name="T1253" style:family="text">
      <style:text-properties fo:font-size="8pt" fo:letter-spacing="-0.002in" style:font-size-asian="8pt" style:text-scale="105%"/>
    </style:style>
    <style:style style:name="T1254" style:family="text">
      <style:text-properties fo:font-size="8pt" fo:letter-spacing="-0.0028in" style:font-size-asian="8pt" style:text-scale="105%"/>
    </style:style>
    <style:style style:name="T1255" style:family="text">
      <style:text-properties fo:font-size="8pt" fo:letter-spacing="-0.0016in" style:font-size-asian="8pt" style:text-scale="105%"/>
    </style:style>
    <style:style style:name="T1256" style:family="text">
      <style:text-properties fo:font-size="8pt" fo:letter-spacing="0.011in" fo:font-weight="bold" style:font-size-asian="8pt" style:font-weight-asian="bold"/>
    </style:style>
    <style:style style:name="T1257" style:family="text">
      <style:text-properties fo:font-size="8pt" fo:letter-spacing="0.0008in" style:font-size-asian="8pt"/>
    </style:style>
    <style:style style:name="T1258" style:family="text">
      <style:text-properties fo:font-size="8pt" fo:letter-spacing="0.0091in" style:font-size-asian="8pt"/>
    </style:style>
    <style:style style:name="T1259" style:family="text">
      <style:text-properties fo:font-size="8pt" fo:letter-spacing="0.0083in" style:font-size-asian="8pt"/>
    </style:style>
    <style:style style:name="T1260" style:family="text">
      <style:text-properties fo:font-size="8pt" fo:letter-spacing="-0.0035in" style:font-size-asian="8pt"/>
    </style:style>
    <style:style style:name="T1261" style:family="text">
      <style:text-properties fo:letter-spacing="0.0173in"/>
    </style:style>
    <style:style style:name="T1262" style:family="text">
      <style:text-properties fo:letter-spacing="0.0161in"/>
    </style:style>
    <style:style style:name="T1263" style:family="text">
      <style:text-properties fo:letter-spacing="0.0165in"/>
    </style:style>
    <style:style style:name="T1264" style:family="text">
      <style:text-properties style:text-scale="105%"/>
    </style:style>
    <style:style style:name="T1265" style:family="text">
      <style:text-properties fo:letter-spacing="0.0256in" style:text-scale="105%"/>
    </style:style>
    <style:style style:name="T1266" style:family="text">
      <style:text-properties fo:font-size="5pt" fo:letter-spacing="-0.0043in" fo:font-weight="bold" style:font-size-asian="5pt" style:font-weight-asian="bold" style:text-scale="105%"/>
    </style:style>
    <style:style style:name="T1267" style:family="text">
      <style:text-properties fo:color="#000009" fo:font-size="5pt" fo:font-weight="bold" style:font-size-asian="5pt" style:font-weight-asian="bold" style:text-scale="105%"/>
    </style:style>
    <style:style style:name="T1268" style:family="text">
      <style:text-properties fo:color="#000009" fo:font-size="5pt" fo:letter-spacing="-0.0016in" style:font-size-asian="5pt" style:text-scale="105%"/>
    </style:style>
    <style:style style:name="T1269" style:family="text">
      <style:text-properties fo:color="#000009" fo:font-size="5pt" fo:letter-spacing="-0.0008in" style:font-size-asian="5pt" style:text-scale="105%"/>
    </style:style>
    <style:style style:name="T1270" style:family="text">
      <style:text-properties fo:color="#000009" fo:font-size="5pt" fo:letter-spacing="0.0161in" style:font-size-asian="5pt" style:text-scale="105%"/>
    </style:style>
    <style:style style:name="T1271" style:family="text">
      <style:text-properties fo:color="#000009" fo:font-size="5pt" fo:letter-spacing="0.0555in" style:font-size-asian="5pt" style:text-scale="105%"/>
    </style:style>
    <style:style style:name="T1272" style:family="text">
      <style:text-properties fo:color="#000009" fo:font-size="5pt" fo:letter-spacing="0.0047in" style:font-size-asian="5pt" style:text-scale="105%"/>
    </style:style>
    <style:style style:name="T1273" style:family="text">
      <style:text-properties fo:color="#000009" fo:font-size="5pt" fo:letter-spacing="0.0055in" style:font-size-asian="5pt" style:text-scale="105%"/>
    </style:style>
    <style:style style:name="T1274" style:family="text">
      <style:text-properties fo:color="#26262b" fo:font-size="5.5pt" fo:letter-spacing="-0.0016in" style:font-size-asian="5.5pt"/>
    </style:style>
    <style:style style:name="T1275" style:family="text">
      <style:text-properties fo:color="#26262b" fo:font-size="5.5pt" style:font-size-asian="5.5pt"/>
    </style:style>
    <style:style style:name="T1276" style:family="text">
      <style:text-properties fo:color="#26262b" fo:font-size="5.5pt" fo:letter-spacing="-0.002in" style:font-size-asian="5.5pt"/>
    </style:style>
    <style:style style:name="T1277" style:family="text">
      <style:text-properties fo:color="#26262b" fo:font-size="5.5pt" fo:letter-spacing="0.0035in" style:font-size-asian="5.5pt"/>
    </style:style>
    <style:style style:name="T1278" style:family="text">
      <style:text-properties fo:color="#646467" fo:font-size="5.5pt" fo:letter-spacing="-0.0016in" style:font-size-asian="5.5pt"/>
    </style:style>
    <style:style style:name="T1279" style:family="text">
      <style:text-properties fo:color="#646467" fo:font-size="5.5pt" fo:letter-spacing="-0.0043in" style:font-size-asian="5.5pt"/>
    </style:style>
    <style:style style:name="T1280" style:family="text">
      <style:text-properties fo:color="#05050c" fo:font-size="5.5pt" fo:letter-spacing="-0.0016in" style:font-size-asian="5.5pt"/>
    </style:style>
    <style:style style:name="T1281" style:family="text">
      <style:text-properties fo:color="#16161c" fo:font-size="5.5pt" fo:letter-spacing="-0.0016in" style:font-size-asian="5.5pt"/>
    </style:style>
    <style:style style:name="T1282" style:family="text">
      <style:text-properties fo:color="#3d3d44" fo:font-size="5.5pt" fo:letter-spacing="-0.0016in" style:font-size-asian="5.5pt"/>
    </style:style>
    <style:style style:name="T1283" style:family="text">
      <style:text-properties fo:color="#3d3d44" fo:font-size="5.5pt" fo:letter-spacing="-0.0035in" style:font-size-asian="5.5pt"/>
    </style:style>
    <style:style style:name="T1284" style:family="text">
      <style:text-properties fo:color="#26262b" fo:font-size="5.5pt" fo:letter-spacing="-0.0043in" style:font-size-asian="5.5pt"/>
    </style:style>
    <style:style style:name="T1285" style:family="text">
      <style:text-properties fo:color="#26262b" fo:font-size="5.5pt" fo:letter-spacing="0.028in" style:font-size-asian="5.5pt"/>
    </style:style>
    <style:style style:name="T1286" style:family="text">
      <style:text-properties fo:color="#26262b" fo:font-size="5.5pt" fo:letter-spacing="-0.0028in" style:font-size-asian="5.5pt"/>
    </style:style>
    <style:style style:name="T1287" style:family="text">
      <style:text-properties fo:color="#16161c" fo:font-size="5.5pt" fo:letter-spacing="-0.0028in" style:font-size-asian="5.5pt"/>
    </style:style>
    <style:style style:name="T1288" style:family="text">
      <style:text-properties fo:color="#16161c" fo:font-size="5.5pt" style:font-size-asian="5.5pt"/>
    </style:style>
    <style:style style:name="T1289" style:family="text">
      <style:text-properties fo:color="#05050c" fo:font-size="5.5pt" style:font-size-asian="5.5pt"/>
    </style:style>
    <style:style style:name="T1290" style:family="text">
      <style:text-properties fo:color="#05050c" fo:font-size="5.5pt" fo:letter-spacing="-0.0043in" style:font-size-asian="5.5pt"/>
    </style:style>
    <style:style style:name="T1291" style:family="text">
      <style:text-properties fo:color="#05050c" fo:font-size="5.5pt" fo:letter-spacing="-0.0028in" style:font-size-asian="5.5pt"/>
    </style:style>
    <style:style style:name="T1292" style:family="text">
      <style:text-properties fo:color="#05050c" fo:font-size="5.5pt" fo:letter-spacing="-0.0035in" style:font-size-asian="5.5pt"/>
    </style:style>
    <style:style style:name="T1293" style:family="text">
      <style:text-properties fo:color="#05050c" fo:font-size="5.5pt" fo:letter-spacing="0.0047in" style:font-size-asian="5.5pt"/>
    </style:style>
    <style:style style:name="T1294" style:family="text">
      <style:text-properties fo:color="#05050c" fo:font-size="5pt" fo:letter-spacing="-0.0028in" fo:font-weight="bold" style:font-size-asian="5pt" style:font-weight-asian="bold"/>
    </style:style>
    <style:style style:name="T1295" style:family="text">
      <style:text-properties fo:color="#05050c" fo:font-size="5pt" fo:letter-spacing="0.0016in" fo:font-weight="bold" style:font-size-asian="5pt" style:font-weight-asian="bold"/>
    </style:style>
    <style:style style:name="T1296" style:family="text">
      <style:text-properties fo:color="#05050c" fo:font-size="5.5pt" fo:letter-spacing="-0.0016in" style:font-size-asian="5.5pt" style:text-scale="105%"/>
    </style:style>
    <style:style style:name="T1297" style:family="text">
      <style:text-properties fo:color="#05050c" fo:font-size="5.5pt" fo:letter-spacing="-0.0047in" style:font-size-asian="5.5pt"/>
    </style:style>
    <style:style style:name="T1298" style:family="text">
      <style:text-properties fo:color="#646467" fo:font-size="5.5pt" style:font-size-asian="5.5pt"/>
    </style:style>
    <style:style style:name="T1299" style:family="text">
      <style:text-properties fo:color="#646467" fo:font-size="5.5pt" fo:letter-spacing="-0.0035in" style:font-size-asian="5.5pt"/>
    </style:style>
    <style:style style:name="T1300" style:family="text">
      <style:text-properties fo:color="#4f4f54" fo:font-size="5.5pt" style:font-size-asian="5.5pt"/>
    </style:style>
    <style:style style:name="T1301" style:family="text">
      <style:text-properties fo:color="#4f4f54" fo:font-size="5.5pt" fo:letter-spacing="-0.0028in" style:font-size-asian="5.5pt"/>
    </style:style>
    <style:style style:name="T1302" style:family="text">
      <style:text-properties fo:color="#4f4f54" fo:font-size="5.5pt" fo:letter-spacing="-0.0043in" style:font-size-asian="5.5pt"/>
    </style:style>
    <style:style style:name="T1303" style:family="text">
      <style:text-properties fo:color="#26262b" fo:font-size="5.5pt" fo:letter-spacing="-0.0047in" style:font-size-asian="5.5pt"/>
    </style:style>
    <style:style style:name="T1304" style:family="text">
      <style:text-properties fo:color="#4f4f54" fo:font-size="5.5pt" fo:letter-spacing="-0.0055in" style:font-size-asian="5.5pt"/>
    </style:style>
    <style:style style:name="T1305" style:family="text">
      <style:text-properties fo:color="#26262b" fo:font-size="5.5pt" fo:letter-spacing="-0.0055in" style:font-size-asian="5.5pt"/>
    </style:style>
    <style:style style:name="T1306" style:family="text">
      <style:text-properties fo:color="#16161c" fo:font-size="5.5pt" fo:letter-spacing="-0.0047in" style:font-size-asian="5.5pt"/>
    </style:style>
    <style:style style:name="T1307" style:family="text">
      <style:text-properties fo:color="#16161c" fo:font-size="5pt" fo:letter-spacing="-0.0035in" style:font-size-asian="5pt" style:text-scale="105%"/>
    </style:style>
    <style:style style:name="T1308" style:family="text">
      <style:text-properties fo:color="#4f4f54" fo:font-size="5.5pt" fo:letter-spacing="-0.0016in" style:font-size-asian="5.5pt"/>
    </style:style>
    <style:style style:name="T1309" style:family="text">
      <style:text-properties fo:color="#646467" fo:font-size="5.5pt" fo:letter-spacing="-0.0028in" style:font-size-asian="5.5pt"/>
    </style:style>
    <style:style style:name="T1310" style:family="text">
      <style:text-properties fo:color="#16161c" fo:font-size="5.5pt" fo:letter-spacing="-0.002in" style:font-size-asian="5.5pt"/>
    </style:style>
    <style:style style:name="T1311" style:family="text">
      <style:text-properties fo:color="#05050c" fo:font-size="5.5pt" fo:letter-spacing="0.0035in" style:font-size-asian="5.5pt"/>
    </style:style>
    <style:style style:name="T1312" style:family="text">
      <style:text-properties fo:color="#05050c" fo:font-size="5.5pt" fo:letter-spacing="0.0055in" style:font-size-asian="5.5pt"/>
    </style:style>
    <style:style style:name="T1313" style:family="text">
      <style:text-properties fo:color="#05050c" fo:font-size="5.5pt" fo:letter-spacing="0.0063in" style:font-size-asian="5.5pt"/>
    </style:style>
    <style:style style:name="T1314" style:family="text">
      <style:text-properties fo:color="#26262b" fo:font-size="5.5pt" fo:letter-spacing="-0.0016in" style:font-size-asian="5.5pt" style:text-scale="105%"/>
    </style:style>
    <style:style style:name="T1315" style:family="text">
      <style:text-properties fo:color="#16161c" fo:font-size="5.5pt" fo:letter-spacing="0.028in" style:font-size-asian="5.5pt"/>
    </style:style>
    <style:style style:name="T1316" style:family="text">
      <style:text-properties fo:color="#646467" fo:font-size="5.5pt" fo:letter-spacing="-0.002in" style:font-size-asian="5.5pt"/>
    </style:style>
    <style:style style:name="T1317" style:family="text">
      <style:text-properties fo:color="#26262b" fo:font-size="5.5pt" fo:letter-spacing="-0.0008in" style:font-size-asian="5.5pt"/>
    </style:style>
    <style:style style:name="T1318" style:family="text">
      <style:text-properties fo:color="#26262b" fo:font-size="5.5pt" fo:letter-spacing="0.0055in" style:font-size-asian="5.5pt"/>
    </style:style>
    <style:style style:name="T1319" style:family="text">
      <style:text-properties fo:color="#05050c" fo:font-size="5.5pt" fo:letter-spacing="-0.002in" style:font-size-asian="5.5pt"/>
    </style:style>
    <style:style style:name="T1320" style:family="text">
      <style:text-properties fo:color="#4f4f54" fo:font-size="5.5pt" fo:letter-spacing="-0.0035in" style:font-size-asian="5.5pt"/>
    </style:style>
    <style:style style:name="T1321" style:family="text">
      <style:text-properties fo:color="#16161c" fo:font-size="5.5pt" fo:letter-spacing="-0.0035in" style:font-size-asian="5.5pt"/>
    </style:style>
    <style:style style:name="T1322" style:family="text">
      <style:text-properties fo:color="#26262b" fo:font-size="5.5pt" fo:letter-spacing="-0.0035in" style:font-size-asian="5.5pt"/>
    </style:style>
    <style:style style:name="T1323" style:family="text">
      <style:text-properties fo:color="#26262b" fo:font-size="5pt" fo:letter-spacing="-0.0035in" style:font-size-asian="5pt" style:text-scale="105%"/>
    </style:style>
    <style:style style:name="T1324" style:family="text">
      <style:text-properties fo:color="#16161c" fo:font-size="5.5pt" fo:letter-spacing="-0.0016in" style:font-size-asian="5.5pt" style:text-scale="105%"/>
    </style:style>
    <style:style style:name="T1325" style:family="text">
      <style:text-properties fo:color="#4f4f54" fo:font-size="5.5pt" fo:letter-spacing="-0.0016in" style:font-size-asian="5.5pt" style:text-scale="105%"/>
    </style:style>
    <style:style style:name="T1326" style:family="text">
      <style:text-properties fo:color="#16161c" fo:font-size="5.5pt" fo:letter-spacing="-0.0043in" style:font-size-asian="5.5pt"/>
    </style:style>
    <style:style style:name="T1327" style:family="text">
      <style:text-properties fo:color="#05050c" fo:font-size="5.5pt" fo:letter-spacing="0.0043in" style:font-size-asian="5.5pt"/>
    </style:style>
    <style:style style:name="T1328" style:family="text">
      <style:text-properties fo:color="#05050c" fo:font-size="5pt" fo:letter-spacing="-0.0016in" fo:font-weight="bold" style:font-size-asian="5pt" style:font-weight-asian="bold"/>
    </style:style>
    <style:style style:name="T1329" style:family="text">
      <style:text-properties fo:color="#05050c" fo:font-size="5pt" fo:font-weight="bold" style:font-size-asian="5pt" style:font-weight-asian="bold"/>
    </style:style>
    <style:style style:name="T1330" style:family="text">
      <style:text-properties fo:color="#3d3d44" fo:font-size="5.5pt" fo:letter-spacing="-0.0016in" style:font-size-asian="5.5pt" style:text-scale="105%"/>
    </style:style>
    <style:style style:name="T1331" style:family="text">
      <style:text-properties fo:color="#3d3d44" fo:font-size="5.5pt" style:font-size-asian="5.5pt"/>
    </style:style>
    <style:style style:name="T1332" style:family="text">
      <style:text-properties fo:color="#3d3d44" fo:font-size="5.5pt" fo:letter-spacing="-0.0047in" style:font-size-asian="5.5pt"/>
    </style:style>
    <style:style style:name="T1333" style:family="text">
      <style:text-properties fo:color="#16161c" fo:font-size="5.5pt" fo:letter-spacing="-0.0055in" style:font-size-asian="5.5pt"/>
    </style:style>
    <style:style style:name="T1334" style:family="text">
      <style:text-properties fo:color="#646467" fo:font-size="5.5pt" fo:letter-spacing="-0.0071in" style:font-size-asian="5.5pt"/>
    </style:style>
    <style:style style:name="T1335" style:family="text">
      <style:text-properties fo:color="#05050c" fo:font-size="5.5pt" fo:letter-spacing="0.011in" style:font-size-asian="5.5pt"/>
    </style:style>
    <style:style style:name="T1336" style:family="text">
      <style:text-properties fo:color="#05050c" fo:font-size="5.5pt" fo:letter-spacing="0.0008in" style:font-size-asian="5.5pt"/>
    </style:style>
    <style:style style:name="T1337" style:family="text">
      <style:text-properties fo:color="#26262b" fo:font-size="5.5pt" fo:letter-spacing="0.0028in" style:font-size-asian="5.5pt"/>
    </style:style>
    <style:style style:name="T1338" style:family="text">
      <style:text-properties fo:color="#05050c" fo:font-size="5pt" fo:letter-spacing="-0.0035in" style:font-size-asian="5pt" style:text-scale="110%"/>
    </style:style>
    <style:style style:name="T1339" style:family="text">
      <style:text-properties fo:color="#26262b" fo:font-size="5.5pt" fo:letter-spacing="-0.0083in" style:font-size-asian="5.5pt"/>
    </style:style>
    <style:style style:name="T1340" style:family="text">
      <style:text-properties fo:color="#05050c" fo:font-size="5pt" fo:letter-spacing="0.0008in" fo:font-weight="bold" style:font-size-asian="5pt" style:font-weight-asian="bold"/>
    </style:style>
    <style:style style:name="T1341" style:family="text">
      <style:text-properties fo:color="#26262b" fo:font-size="5.5pt" fo:letter-spacing="0.0008in" style:font-size-asian="5.5pt"/>
    </style:style>
    <style:style style:name="T1342" style:family="text">
      <style:text-properties fo:color="#646467" fo:font-size="5.5pt" fo:letter-spacing="-0.0055in" style:font-size-asian="5.5pt"/>
    </style:style>
    <style:style style:name="T1343" style:family="text">
      <style:text-properties fo:color="#16161c" fo:font-size="5.5pt" fo:letter-spacing="0.0047in" style:font-size-asian="5.5pt"/>
    </style:style>
    <style:style style:name="T1344" style:family="text">
      <style:text-properties fo:color="#26262b" fo:font-size="5.5pt" fo:letter-spacing="0.0047in" style:font-size-asian="5.5pt"/>
    </style:style>
    <style:style style:name="T1345" style:family="text">
      <style:text-properties fo:color="#26262b" fo:font-size="5.5pt" fo:letter-spacing="0.0083in" style:font-size-asian="5.5pt"/>
    </style:style>
    <style:style style:name="T1346" style:family="text">
      <style:text-properties fo:color="#3d3d44" fo:font-size="5.5pt" fo:letter-spacing="-0.0028in" style:font-size-asian="5.5pt"/>
    </style:style>
    <style:style style:name="T1347" style:family="text">
      <style:text-properties fo:color="#05050c" fo:font-size="5.5pt" fo:letter-spacing="0.0134in" style:font-size-asian="5.5pt"/>
    </style:style>
    <style:style style:name="T1348" style:family="text">
      <style:text-properties fo:color="#3d3d44" fo:font-size="5.5pt" fo:letter-spacing="-0.0043in" style:font-size-asian="5.5pt"/>
    </style:style>
    <style:style style:name="T1349" style:family="text">
      <style:text-properties fo:color="#26262b" fo:font-size="5.5pt" fo:letter-spacing="0.0146in" style:font-size-asian="5.5pt"/>
    </style:style>
    <style:style style:name="T1350" style:family="text">
      <style:text-properties fo:color="#26262b" fo:font-size="5.5pt" fo:letter-spacing="0.0043in" style:font-size-asian="5.5pt"/>
    </style:style>
    <style:style style:name="T1351" style:family="text">
      <style:text-properties fo:color="#26262b" fo:font-size="5.5pt" fo:letter-spacing="0.0118in" style:font-size-asian="5.5pt"/>
    </style:style>
    <style:style style:name="T1352" style:family="text">
      <style:text-properties fo:color="#26262b" fo:font-size="5.5pt" fo:letter-spacing="0.0091in" style:font-size-asian="5.5pt"/>
    </style:style>
    <style:style style:name="T1353" style:family="text">
      <style:text-properties fo:color="#26262b" fo:font-size="5.5pt" fo:letter-spacing="0.0098in" style:font-size-asian="5.5pt"/>
    </style:style>
    <style:style style:name="T1354" style:family="text">
      <style:text-properties fo:color="#05050c" fo:font-size="5pt" fo:letter-spacing="-0.0035in" style:font-size-asian="5pt" style:text-scale="105%"/>
    </style:style>
    <style:style style:name="T1355" style:family="text">
      <style:text-properties fo:color="#1f1f23" fo:font-size="5.5pt" style:font-size-asian="5.5pt"/>
    </style:style>
    <style:style style:name="T1356" style:family="text">
      <style:text-properties fo:color="#05050a" fo:font-size="5.5pt" style:font-size-asian="5.5pt"/>
    </style:style>
    <style:style style:name="T1357" style:family="text">
      <style:text-properties fo:color="#6b6b6e" fo:font-size="5.5pt" style:font-size-asian="5.5pt"/>
    </style:style>
    <style:style style:name="T1358" style:family="text">
      <style:text-properties fo:color="#525256" fo:font-size="5.5pt" style:font-size-asian="5.5pt"/>
    </style:style>
    <style:style style:name="T1359" style:family="text">
      <style:text-properties fo:color="#313134" fo:font-size="5.5pt" style:font-size-asian="5.5pt"/>
    </style:style>
    <style:style style:name="T1360" style:family="text">
      <style:text-properties fo:color="#525256" fo:font-size="5.5pt" fo:letter-spacing="0.028in" style:font-size-asian="5.5pt"/>
    </style:style>
    <style:style style:name="T1361" style:family="text">
      <style:text-properties fo:color="#1f1f23" fo:font-size="5.5pt" fo:letter-spacing="0.028in" style:font-size-asian="5.5pt"/>
    </style:style>
    <style:style style:name="T1362" style:family="text">
      <style:text-properties fo:color="#525256" fo:font-size="5.5pt" fo:letter-spacing="-0.0055in" style:font-size-asian="5.5pt"/>
    </style:style>
    <style:style style:name="T1363" style:family="text">
      <style:text-properties fo:color="#313134" fo:font-size="5.5pt" fo:letter-spacing="-0.0016in" style:font-size-asian="5.5pt"/>
    </style:style>
    <style:style style:name="T1364" style:family="text">
      <style:text-properties fo:color="#1f1f23" fo:font-size="5.5pt" fo:letter-spacing="-0.0035in" style:font-size-asian="5.5pt"/>
    </style:style>
    <style:style style:name="T1365" style:family="text">
      <style:text-properties fo:color="#525256" fo:font-size="5.5pt" fo:letter-spacing="-0.0047in" style:font-size-asian="5.5pt"/>
    </style:style>
    <style:style style:name="T1366" style:family="text">
      <style:text-properties fo:color="#1f1f23" fo:font-size="5.5pt" fo:letter-spacing="-0.0043in" style:font-size-asian="5.5pt"/>
    </style:style>
    <style:style style:name="T1367" style:family="text">
      <style:text-properties fo:color="#313134" fo:font-size="5.5pt" fo:letter-spacing="-0.0008in" style:font-size-asian="5.5pt"/>
    </style:style>
    <style:style style:name="T1368" style:family="text">
      <style:text-properties fo:color="#313134" fo:font-size="5.5pt" fo:letter-spacing="0.028in" style:font-size-asian="5.5pt"/>
    </style:style>
    <style:style style:name="T1369" style:family="text">
      <style:text-properties fo:color="#1f1f23" fo:font-size="5.5pt" fo:letter-spacing="-0.0016in" style:font-size-asian="5.5pt"/>
    </style:style>
    <style:style style:name="T1370" style:family="text">
      <style:text-properties fo:color="#1f1f23" fo:font-size="5.5pt" fo:letter-spacing="-0.0047in" style:font-size-asian="5.5pt"/>
    </style:style>
    <style:style style:name="T1371" style:family="text">
      <style:text-properties fo:color="#1f1f23" fo:font-size="5.5pt" fo:letter-spacing="-0.002in" style:font-size-asian="5.5pt"/>
    </style:style>
    <style:style style:name="T1372" style:family="text">
      <style:text-properties fo:color="#05050a" fo:font-size="5.5pt" fo:letter-spacing="-0.0016in" style:font-size-asian="5.5pt"/>
    </style:style>
    <style:style style:name="T1373" style:family="text">
      <style:text-properties fo:color="#1f1f23" fo:font-size="5.5pt" fo:letter-spacing="-0.0008in" style:font-size-asian="5.5pt"/>
    </style:style>
    <style:style style:name="T1374" style:family="text">
      <style:text-properties fo:color="#525256" fo:font-size="5.5pt" fo:letter-spacing="-0.0016in" style:font-size-asian="5.5pt"/>
    </style:style>
    <style:style style:name="T1375" style:family="text">
      <style:text-properties fo:color="#1f1f23" fo:font-size="5.5pt" fo:letter-spacing="0.0035in" style:font-size-asian="5.5pt"/>
    </style:style>
    <style:style style:name="T1376" style:family="text">
      <style:text-properties fo:color="#6b6b6e" fo:font-size="5.5pt" fo:letter-spacing="-0.0016in" style:font-size-asian="5.5pt"/>
    </style:style>
    <style:style style:name="T1377" style:family="text">
      <style:text-properties fo:color="#6b6b6e" fo:font-size="5.5pt" fo:letter-spacing="-0.0035in" style:font-size-asian="5.5pt"/>
    </style:style>
    <style:style style:name="T1378" style:family="text">
      <style:text-properties fo:color="#313134" fo:font-size="5.5pt" fo:letter-spacing="-0.0043in" style:font-size-asian="5.5pt"/>
    </style:style>
    <style:style style:name="T1379" style:family="text">
      <style:text-properties fo:color="#1f1f23" fo:font-size="5.5pt" fo:letter-spacing="-0.0028in" style:font-size-asian="5.5pt"/>
    </style:style>
    <style:style style:name="T1380" style:family="text">
      <style:text-properties fo:color="#05050a" fo:font-family="'Courier New'" style:font-family-generic="swiss" style:font-pitch="variable" fo:font-size="6.5pt" fo:letter-spacing="-0.0035in" style:font-size-asian="6.5pt"/>
    </style:style>
    <style:style style:name="T1381" style:family="text">
      <style:text-properties fo:color="#1f1f23" fo:font-family="'Courier New'" style:font-family-generic="swiss" style:font-pitch="variable" fo:font-size="6.5pt" fo:letter-spacing="-0.0035in" style:font-size-asian="6.5pt"/>
    </style:style>
    <style:style style:name="T1382" style:family="text">
      <style:text-properties fo:color="#6b6b6e" fo:font-size="5.5pt" fo:letter-spacing="-0.0028in" style:font-size-asian="5.5pt"/>
    </style:style>
    <style:style style:name="T1383" style:family="text">
      <style:text-properties fo:color="#05050a" fo:font-size="5.5pt" fo:letter-spacing="-0.0028in" style:font-size-asian="5.5pt"/>
    </style:style>
    <style:style style:name="T1384" style:family="text">
      <style:text-properties fo:color="#05050a" fo:font-size="5.5pt" fo:letter-spacing="-0.0035in" style:font-size-asian="5.5pt"/>
    </style:style>
    <style:style style:name="T1385" style:family="text">
      <style:text-properties fo:color="#05050a" fo:font-size="5.5pt" fo:letter-spacing="-0.0043in" style:font-size-asian="5.5pt"/>
    </style:style>
    <style:style style:name="T1386" style:family="text">
      <style:text-properties fo:color="#05050a" fo:font-size="5.5pt" fo:letter-spacing="0.0016in" style:font-size-asian="5.5pt"/>
    </style:style>
    <style:style style:name="T1387" style:family="text">
      <style:text-properties fo:color="#05050a" fo:font-size="5.5pt" fo:letter-spacing="-0.0016in" style:font-size-asian="5.5pt" style:text-scale="105%"/>
    </style:style>
    <style:style style:name="T1388" style:family="text">
      <style:text-properties fo:color="#1f1f23" fo:font-size="5.5pt" fo:letter-spacing="-0.0016in" style:font-size-asian="5.5pt" style:text-scale="105%"/>
    </style:style>
    <style:style style:name="T1389" style:family="text">
      <style:text-properties fo:color="#05050a" fo:font-size="5.5pt" fo:letter-spacing="-0.002in" style:font-size-asian="5.5pt"/>
    </style:style>
    <style:style style:name="T1390" style:family="text">
      <style:text-properties fo:color="#525256" fo:font-size="5.5pt" fo:letter-spacing="-0.0043in" style:font-size-asian="5.5pt"/>
    </style:style>
    <style:style style:name="T1391" style:family="text">
      <style:text-properties fo:color="#1f1f23" fo:font-size="5.5pt" fo:letter-spacing="-0.0055in" style:font-size-asian="5.5pt"/>
    </style:style>
    <style:style style:name="T1392" style:family="text">
      <style:text-properties fo:color="#313134" fo:font-size="5.5pt" fo:letter-spacing="-0.0035in" style:font-size-asian="5.5pt"/>
    </style:style>
    <style:style style:name="T1393" style:family="text">
      <style:text-properties fo:color="#525256" fo:font-size="5.5pt" fo:letter-spacing="-0.0028in" style:font-size-asian="5.5pt"/>
    </style:style>
    <style:style style:name="T1394" style:family="text">
      <style:text-properties fo:color="#313134" fo:font-size="5.5pt" fo:letter-spacing="-0.0028in" style:font-size-asian="5.5pt"/>
    </style:style>
    <style:style style:name="T1395" style:family="text">
      <style:text-properties fo:color="#05050a" fo:font-size="5.5pt" fo:letter-spacing="-0.0047in" style:font-size-asian="5.5pt"/>
    </style:style>
    <style:style style:name="T1396" style:family="text">
      <style:text-properties fo:color="#1f1f23" fo:font-size="5.5pt" fo:letter-spacing="-0.0063in" style:font-size-asian="5.5pt"/>
    </style:style>
    <style:style style:name="T1397" style:family="text">
      <style:text-properties fo:color="#05050a" fo:font-size="5.5pt" fo:letter-spacing="0.0035in" style:font-size-asian="5.5pt"/>
    </style:style>
    <style:style style:name="T1398" style:family="text">
      <style:text-properties fo:color="#1f1f23" fo:font-size="5.5pt" fo:letter-spacing="0.0075in" style:font-size-asian="5.5pt"/>
    </style:style>
    <style:style style:name="T1399" style:family="text">
      <style:text-properties fo:color="#1f1f23" fo:font-size="5.5pt" fo:letter-spacing="0.0063in" style:font-size-asian="5.5pt"/>
    </style:style>
    <style:style style:name="T1400" style:family="text">
      <style:text-properties fo:color="#05050a" fo:font-size="5.5pt" fo:letter-spacing="-0.0008in" style:font-size-asian="5.5pt"/>
    </style:style>
    <style:style style:name="T1401" style:family="text">
      <style:text-properties fo:color="#05050a" fo:font-size="5pt" fo:letter-spacing="-0.0016in" fo:font-weight="bold" style:font-size-asian="5pt" style:font-weight-asian="bold"/>
    </style:style>
    <style:style style:name="T1402" style:family="text">
      <style:text-properties fo:color="#05050a" fo:font-size="5pt" fo:letter-spacing="0.0083in" fo:font-weight="bold" style:font-size-asian="5pt" style:font-weight-asian="bold"/>
    </style:style>
    <style:style style:name="T1403" style:family="text">
      <style:text-properties fo:color="#313134" fo:font-size="5.5pt" fo:letter-spacing="-0.0055in" style:font-size-asian="5.5pt"/>
    </style:style>
    <style:style style:name="T1404" style:family="text">
      <style:text-properties fo:color="#6b6b6e" fo:font-size="5.5pt" fo:letter-spacing="-0.0055in" style:font-size-asian="5.5pt"/>
    </style:style>
    <style:style style:name="T1405" style:family="text">
      <style:text-properties fo:color="#05050a" fo:font-size="5.5pt" fo:letter-spacing="-0.0075in" style:font-size-asian="5.5pt"/>
    </style:style>
    <style:style style:name="T1406" style:family="text">
      <style:text-properties fo:color="#05050a" fo:font-size="5.5pt" fo:letter-spacing="-0.0063in" style:font-size-asian="5.5pt"/>
    </style:style>
    <style:style style:name="T1407" style:family="text">
      <style:text-properties fo:color="#05050a" fo:font-size="5.5pt" fo:letter-spacing="0.0028in" style:font-size-asian="5.5pt"/>
    </style:style>
    <style:style style:name="T1408" style:family="text">
      <style:text-properties fo:color="#525256" fo:font-size="5.5pt" fo:letter-spacing="-0.002in" style:font-size-asian="5.5pt"/>
    </style:style>
    <style:style style:name="T1409" style:family="text">
      <style:text-properties fo:color="#6b6b6e" fo:font-size="5.5pt" fo:letter-spacing="-0.0043in" style:font-size-asian="5.5pt"/>
    </style:style>
    <style:style style:name="T1410" style:family="text">
      <style:text-properties fo:color="#6b6b6e" fo:font-size="5.5pt" fo:letter-spacing="0.028in" style:font-size-asian="5.5pt"/>
    </style:style>
    <style:style style:name="T1411" style:family="text">
      <style:text-properties fo:color="#1f1f23" fo:font-size="5.5pt" fo:letter-spacing="0.0028in" style:font-size-asian="5.5pt"/>
    </style:style>
    <style:style style:name="T1412" style:family="text">
      <style:text-properties fo:color="#05050a" fo:font-size="5.5pt" fo:letter-spacing="0.0244in" style:font-size-asian="5.5pt"/>
    </style:style>
    <style:style style:name="T1413" style:family="text">
      <style:text-properties fo:color="#1f1f23" fo:font-size="5.5pt" fo:letter-spacing="0.0283in" style:font-size-asian="5.5pt"/>
    </style:style>
    <style:style style:name="T1414" style:family="text">
      <style:text-properties fo:color="#1f1f23" fo:font-size="5.5pt" fo:letter-spacing="0.0256in" style:font-size-asian="5.5pt"/>
    </style:style>
    <style:style style:name="T1415" style:family="text">
      <style:text-properties fo:color="#1f1f23" fo:font-size="5.5pt" fo:letter-spacing="0.0264in" style:font-size-asian="5.5pt"/>
    </style:style>
    <style:style style:name="T1416" style:family="text">
      <style:text-properties fo:color="#1f1f23" fo:font-size="5.5pt" fo:letter-spacing="0.0272in" style:font-size-asian="5.5pt"/>
    </style:style>
    <style:style style:name="T1417" style:family="text">
      <style:text-properties fo:color="#05050a" fo:font-size="5.5pt" fo:letter-spacing="0.0228in" style:font-size-asian="5.5pt"/>
    </style:style>
    <style:style style:name="T1418" style:family="text">
      <style:text-properties fo:color="#05050a" fo:font-size="5.5pt" fo:letter-spacing="0.0063in" style:font-size-asian="5.5pt"/>
    </style:style>
    <style:style style:name="T1419" style:family="text">
      <style:text-properties fo:color="#05050a" fo:font-size="5pt" fo:letter-spacing="0.0047in" fo:font-weight="bold" style:font-size-asian="5pt" style:font-weight-asian="bold"/>
    </style:style>
    <style:style style:name="T1420" style:family="text">
      <style:text-properties fo:color="#525256" fo:font-size="5.5pt" fo:letter-spacing="-0.0035in" style:font-size-asian="5.5pt"/>
    </style:style>
    <style:style style:name="T1421" style:family="text">
      <style:text-properties fo:color="#1f1f23" fo:font-size="5.5pt" fo:letter-spacing="0.0055in" style:font-size-asian="5.5pt"/>
    </style:style>
    <style:style style:name="T1422" style:family="text">
      <style:text-properties fo:color="#1f1f23" fo:font-size="5.5pt" fo:letter-spacing="0.011in" style:font-size-asian="5.5pt"/>
    </style:style>
    <style:style style:name="T1423" style:family="text">
      <style:text-properties fo:color="#313134" fo:font-size="5.5pt" fo:letter-spacing="0.0043in" style:font-size-asian="5.5pt"/>
    </style:style>
    <style:style style:name="T1424" style:family="text">
      <style:text-properties fo:color="#1f1f23" fo:font-size="5.5pt" fo:letter-spacing="0.0083in" style:font-size-asian="5.5pt"/>
    </style:style>
    <style:style style:name="T1425" style:family="text">
      <style:text-properties fo:color="#313134" fo:font-size="5.5pt" fo:letter-spacing="-0.0016in" style:font-size-asian="5.5pt" style:text-scale="105%"/>
    </style:style>
    <style:style style:name="T1426" style:family="text">
      <style:text-properties fo:color="#525256" fo:font-size="5.5pt" fo:letter-spacing="-0.0071in" style:font-size-asian="5.5pt"/>
    </style:style>
    <style:style style:name="T1427" style:family="text">
      <style:text-properties fo:color="#1f1f23" fo:font-size="5.5pt" fo:letter-spacing="-0.0071in" style:font-size-asian="5.5pt"/>
    </style:style>
    <style:style style:name="T1428" style:family="text">
      <style:text-properties fo:color="#1f1f23" fo:font-size="5.5pt" fo:letter-spacing="0.0016in" style:font-size-asian="5.5pt"/>
    </style:style>
    <style:style style:name="T1429" style:family="text">
      <style:text-properties fo:color="#1f1f23" fo:font-size="5.5pt" fo:letter-spacing="0.002in" style:font-size-asian="5.5pt"/>
    </style:style>
    <style:style style:name="T1430" style:family="text">
      <style:text-properties fo:color="#1f1f23" fo:font-size="5.5pt" fo:letter-spacing="0.0008in" style:font-size-asian="5.5pt"/>
    </style:style>
    <style:style style:name="T1431" style:family="text">
      <style:text-properties fo:color="#05050a" fo:font-size="5.5pt" fo:letter-spacing="0.0008in" style:font-size-asian="5.5pt"/>
    </style:style>
    <style:style style:name="T1432" style:family="text">
      <style:text-properties fo:color="#6b6b6e" fo:font-size="5.5pt" fo:letter-spacing="-0.002in" style:font-size-asian="5.5pt"/>
    </style:style>
    <style:style style:name="T1433" style:family="text">
      <style:text-properties fo:color="#525256" fo:font-size="5.5pt" fo:letter-spacing="-0.0008in" style:font-size-asian="5.5pt"/>
    </style:style>
    <style:style style:name="T1434" style:family="text">
      <style:text-properties fo:color="#1f1f23" fo:font-size="5.5pt" fo:letter-spacing="0.0047in" style:font-size-asian="5.5pt"/>
    </style:style>
    <style:style style:name="T1435" style:family="text">
      <style:text-properties fo:color="#525256" fo:font-size="5.5pt" fo:letter-spacing="-0.0075in" style:font-size-asian="5.5pt"/>
    </style:style>
    <style:style style:name="T1436" style:family="text">
      <style:text-properties fo:color="#1f1f23" fo:font-size="5.5pt" fo:letter-spacing="0.0138in" style:font-size-asian="5.5pt"/>
    </style:style>
    <style:style style:name="T1437" style:family="text">
      <style:text-properties fo:color="#1f1f23" fo:font-size="5.5pt" fo:letter-spacing="0.0098in" style:font-size-asian="5.5pt"/>
    </style:style>
    <style:style style:name="T1438" style:family="text">
      <style:text-properties fo:color="#1f1f23" fo:font-size="5.5pt" fo:letter-spacing="0.0181in" style:font-size-asian="5.5pt"/>
    </style:style>
    <style:style style:name="T1439" style:family="text">
      <style:text-properties fo:color="#313134" fo:font-size="5.5pt" fo:letter-spacing="0.0126in" style:font-size-asian="5.5pt"/>
    </style:style>
    <style:style style:name="T1440" style:family="text">
      <style:text-properties fo:color="#1f1f23" fo:font-size="5.5pt" fo:letter-spacing="0.0165in" style:font-size-asian="5.5pt"/>
    </style:style>
    <style:style style:name="T1441" style:family="text">
      <style:text-properties fo:color="#1f1f23" fo:font-size="5.5pt" fo:letter-spacing="0.0134in" style:font-size-asian="5.5pt"/>
    </style:style>
    <style:style style:name="T1442" style:family="text">
      <style:text-properties fo:color="#212121" fo:font-size="5.5pt" style:font-size-asian="5.5pt"/>
    </style:style>
    <style:style style:name="T1443" style:family="text">
      <style:text-properties fo:color="#707070" fo:font-size="5.5pt" style:font-size-asian="5.5pt"/>
    </style:style>
    <style:style style:name="T1444" style:family="text">
      <style:text-properties fo:color="#595959" fo:font-size="5.5pt" style:font-size-asian="5.5pt"/>
    </style:style>
    <style:style style:name="T1445" style:family="text">
      <style:text-properties fo:color="#212121" fo:font-size="5.5pt" fo:letter-spacing="0.028in" style:font-size-asian="5.5pt"/>
    </style:style>
    <style:style style:name="T1446" style:family="text">
      <style:text-properties fo:color="#212121" fo:font-size="5.5pt" fo:letter-spacing="-0.0016in" style:font-size-asian="5.5pt"/>
    </style:style>
    <style:style style:name="T1447" style:family="text">
      <style:text-properties fo:color="#212121" fo:font-size="5.5pt" fo:letter-spacing="-0.002in" style:font-size-asian="5.5pt"/>
    </style:style>
    <style:style style:name="T1448" style:family="text">
      <style:text-properties fo:color="#595959" fo:font-size="5.5pt" fo:letter-spacing="-0.0016in" style:font-size-asian="5.5pt"/>
    </style:style>
    <style:style style:name="T1449" style:family="text">
      <style:text-properties fo:color="#595959" fo:font-size="5.5pt" fo:letter-spacing="-0.0043in" style:font-size-asian="5.5pt"/>
    </style:style>
    <style:style style:name="T1450" style:family="text">
      <style:text-properties fo:color="#212121" fo:font-size="5.5pt" fo:letter-spacing="-0.0055in" style:font-size-asian="5.5pt"/>
    </style:style>
    <style:style style:name="T1451" style:family="text">
      <style:text-properties fo:color="#212121" fo:font-size="5.5pt" fo:letter-spacing="-0.0035in" style:font-size-asian="5.5pt"/>
    </style:style>
    <style:style style:name="T1452" style:family="text">
      <style:text-properties fo:color="#212121" fo:font-size="5.5pt" fo:letter-spacing="0.0154in" style:font-size-asian="5.5pt"/>
    </style:style>
    <style:style style:name="T1453" style:family="text">
      <style:text-properties fo:color="#383838" fo:font-size="5.5pt" fo:letter-spacing="-0.0016in" style:font-size-asian="5.5pt"/>
    </style:style>
    <style:style style:name="T1454" style:family="text">
      <style:text-properties fo:color="#05050a" fo:font-size="5.5pt" fo:letter-spacing="-0.0071in" style:font-size-asian="5.5pt"/>
    </style:style>
    <style:style style:name="T1455" style:family="text">
      <style:text-properties fo:color="#05050a" fo:font-size="5.5pt" fo:letter-spacing="-0.0016in" fo:font-weight="bold" style:font-size-asian="5.5pt" style:font-weight-asian="bold"/>
    </style:style>
    <style:style style:name="T1456" style:family="text">
      <style:text-properties fo:color="#212121" fo:font-size="5.5pt" fo:letter-spacing="-0.0016in" fo:font-weight="bold" style:font-size-asian="5.5pt" style:font-weight-asian="bold"/>
    </style:style>
    <style:style style:name="T1457" style:family="text">
      <style:text-properties fo:color="#383838" fo:font-size="5.5pt" fo:letter-spacing="-0.0016in" fo:font-weight="bold" style:font-size-asian="5.5pt" style:font-weight-asian="bold"/>
    </style:style>
    <style:style style:name="T1458" style:family="text">
      <style:text-properties fo:color="#484848" fo:font-size="5.5pt" fo:letter-spacing="-0.0016in" fo:font-weight="bold" style:font-size-asian="5.5pt" style:font-weight-asian="bold"/>
    </style:style>
    <style:style style:name="T1459" style:family="text">
      <style:text-properties fo:color="#05050a" fo:font-size="5.5pt" fo:letter-spacing="-0.0028in" fo:font-weight="bold" style:font-size-asian="5.5pt" style:font-weight-asian="bold"/>
    </style:style>
    <style:style style:name="T1460" style:family="text">
      <style:text-properties fo:color="#212121" fo:font-size="5.5pt" fo:letter-spacing="-0.0028in" fo:font-weight="bold" style:font-size-asian="5.5pt" style:font-weight-asian="bold"/>
    </style:style>
    <style:style style:name="T1461" style:family="text">
      <style:text-properties fo:color="#05050a" fo:font-size="5.5pt" fo:letter-spacing="-0.0055in" fo:font-weight="bold" style:font-size-asian="5.5pt" style:font-weight-asian="bold"/>
    </style:style>
    <style:style style:name="T1462" style:family="text">
      <style:text-properties fo:color="#212121" fo:font-size="5.5pt" fo:letter-spacing="-0.0008in" style:font-size-asian="5.5pt"/>
    </style:style>
    <style:style style:name="T1463" style:family="text">
      <style:text-properties fo:color="#212121" fo:font-size="5.5pt" fo:letter-spacing="-0.0043in" style:font-size-asian="5.5pt"/>
    </style:style>
    <style:style style:name="T1464" style:family="text">
      <style:text-properties fo:color="#595959" fo:font-size="5.5pt" fo:letter-spacing="-0.0035in" style:font-size-asian="5.5pt"/>
    </style:style>
    <style:style style:name="T1465" style:family="text">
      <style:text-properties fo:color="#595959" fo:font-size="5.5pt" fo:letter-spacing="-0.002in" style:font-size-asian="5.5pt"/>
    </style:style>
    <style:style style:name="T1466" style:family="text">
      <style:text-properties fo:color="#595959" fo:font-size="5.5pt" fo:letter-spacing="-0.0055in" style:font-size-asian="5.5pt"/>
    </style:style>
    <style:style style:name="T1467" style:family="text">
      <style:text-properties fo:color="#212121" fo:font-size="5.5pt" fo:letter-spacing="-0.0047in" style:font-size-asian="5.5pt"/>
    </style:style>
    <style:style style:name="T1468" style:family="text">
      <style:text-properties fo:color="#212121" fo:font-size="5.5pt" fo:letter-spacing="-0.0028in" style:font-size-asian="5.5pt"/>
    </style:style>
    <style:style style:name="T1469" style:family="text">
      <style:text-properties fo:color="#595959" fo:font-size="5.5pt" fo:letter-spacing="-0.0028in" style:font-size-asian="5.5pt"/>
    </style:style>
    <style:style style:name="T1470" style:family="text">
      <style:text-properties fo:color="#05050a" fo:font-size="5.5pt" fo:letter-spacing="0.0055in" style:font-size-asian="5.5pt"/>
    </style:style>
    <style:style style:name="T1471" style:family="text">
      <style:text-properties fo:color="#212121" fo:font-size="5pt" fo:letter-spacing="-0.0016in" fo:font-weight="bold" style:font-size-asian="5pt" style:font-weight-asian="bold"/>
    </style:style>
    <style:style style:name="T1472" style:family="text">
      <style:text-properties fo:color="#05050a" fo:font-size="5pt" fo:letter-spacing="0.0071in" fo:font-weight="bold" style:font-size-asian="5pt" style:font-weight-asian="bold"/>
    </style:style>
    <style:style style:name="T1473" style:family="text">
      <style:text-properties fo:color="#707070" fo:font-size="5.5pt" fo:letter-spacing="-0.0016in" style:font-size-asian="5.5pt"/>
    </style:style>
    <style:style style:name="T1474" style:family="text">
      <style:text-properties fo:color="#707070" fo:font-size="5.5pt" fo:letter-spacing="-0.0043in" style:font-size-asian="5.5pt"/>
    </style:style>
    <style:style style:name="T1475" style:family="text">
      <style:text-properties fo:color="#212121" fo:font-size="5.5pt" fo:letter-spacing="-0.0063in" style:font-size-asian="5.5pt"/>
    </style:style>
    <style:style style:name="T1476" style:family="text">
      <style:text-properties fo:color="#212121" fo:font-size="5.5pt" fo:letter-spacing="0.0035in" style:font-size-asian="5.5pt"/>
    </style:style>
    <style:style style:name="T1477" style:family="text">
      <style:text-properties fo:color="#212121" fo:font-size="5.5pt" fo:letter-spacing="0.0043in" style:font-size-asian="5.5pt"/>
    </style:style>
    <style:style style:name="T1478" style:family="text">
      <style:text-properties fo:color="#212121" fo:font-size="5.5pt" fo:letter-spacing="0.0075in" style:font-size-asian="5.5pt"/>
    </style:style>
    <style:style style:name="T1479" style:family="text">
      <style:text-properties fo:color="#212121" fo:font-size="5.5pt" fo:letter-spacing="0.0047in" style:font-size-asian="5.5pt"/>
    </style:style>
    <style:style style:name="T1480" style:family="text">
      <style:text-properties fo:color="#484848" fo:font-size="5.5pt" style:font-size-asian="5.5pt"/>
    </style:style>
    <style:style style:name="T1481" style:family="text">
      <style:text-properties fo:color="#484848" fo:font-size="5.5pt" fo:letter-spacing="0.0008in" style:font-size-asian="5.5pt"/>
    </style:style>
    <style:style style:name="T1482" style:family="text">
      <style:text-properties fo:color="#212121" fo:font-size="5.5pt" fo:letter-spacing="0.0063in" style:font-size-asian="5.5pt"/>
    </style:style>
    <style:style style:name="T1483" style:family="text">
      <style:text-properties fo:color="#212121" fo:font-size="5.5pt" fo:letter-spacing="0.0071in" style:font-size-asian="5.5pt"/>
    </style:style>
    <style:style style:name="T1484" style:family="text">
      <style:text-properties fo:color="#212121" fo:font-size="5.5pt" fo:letter-spacing="-0.0071in" style:font-size-asian="5.5pt"/>
    </style:style>
    <style:style style:name="T1485" style:family="text">
      <style:text-properties fo:color="#212121" fo:font-size="5.5pt" fo:letter-spacing="0.002in" style:font-size-asian="5.5pt"/>
    </style:style>
    <style:style style:name="T1486" style:family="text">
      <style:text-properties fo:color="#212121" fo:font-size="5.5pt" fo:letter-spacing="0.0008in" style:font-size-asian="5.5pt"/>
    </style:style>
    <style:style style:name="T1487" style:family="text">
      <style:text-properties fo:color="#383838" fo:font-size="5.5pt" style:font-size-asian="5.5pt"/>
    </style:style>
    <style:style style:name="T1488" style:family="text">
      <style:text-properties fo:color="#383838" fo:font-size="5.5pt" fo:letter-spacing="-0.0055in" style:font-size-asian="5.5pt"/>
    </style:style>
    <style:style style:name="T1489" style:family="text">
      <style:text-properties fo:color="#707070" fo:font-size="5.5pt" fo:letter-spacing="-0.0028in" style:font-size-asian="5.5pt"/>
    </style:style>
    <style:style style:name="T1490" style:family="text">
      <style:text-properties fo:color="#05050a" fo:font-size="5.5pt" fo:letter-spacing="-0.0035in" fo:font-weight="bold" style:font-size-asian="5.5pt" style:font-weight-asian="bold"/>
    </style:style>
    <style:style style:name="T1491" style:family="text">
      <style:text-properties fo:color="#05050a" fo:font-size="5.5pt" fo:font-weight="bold" style:font-size-asian="5.5pt" style:font-weight-asian="bold"/>
    </style:style>
    <style:style style:name="T1492" style:family="text">
      <style:text-properties fo:color="#05050a" fo:font-size="5.5pt" fo:letter-spacing="-0.0047in" fo:font-weight="bold" style:font-size-asian="5.5pt" style:font-weight-asian="bold"/>
    </style:style>
    <style:style style:name="T1493" style:family="text">
      <style:text-properties fo:color="#484848" fo:font-size="5.5pt" fo:letter-spacing="-0.0016in" style:font-size-asian="5.5pt"/>
    </style:style>
    <style:style style:name="T1494" style:family="text">
      <style:text-properties fo:color="#484848" fo:font-size="5.5pt" fo:letter-spacing="0.028in" style:font-size-asian="5.5pt"/>
    </style:style>
    <style:style style:name="T1495" style:family="text">
      <style:text-properties fo:color="#212121" fo:font-size="5.5pt" fo:letter-spacing="0.0098in" style:font-size-asian="5.5pt"/>
    </style:style>
    <style:style style:name="T1496" style:family="text">
      <style:text-properties fo:color="#707070" fo:font-size="5.5pt" fo:letter-spacing="0.028in" style:font-size-asian="5.5pt"/>
    </style:style>
    <style:style style:name="T1497" style:family="text">
      <style:text-properties fo:color="#212121" fo:font-size="5.5pt" fo:letter-spacing="0.0193in" style:font-size-asian="5.5pt"/>
    </style:style>
    <style:style style:name="T1498" style:family="text">
      <style:text-properties fo:color="#212121" fo:font-size="5.5pt" fo:letter-spacing="0.0161in" style:font-size-asian="5.5pt"/>
    </style:style>
    <style:style style:name="T1499" style:family="text">
      <style:text-properties fo:color="#212121" fo:font-size="5.5pt" fo:letter-spacing="0.0181in" style:font-size-asian="5.5pt"/>
    </style:style>
    <style:style style:name="T1500" style:family="text">
      <style:text-properties fo:color="#05050a" fo:font-size="5.5pt" fo:letter-spacing="0.0138in" style:font-size-asian="5.5pt"/>
    </style:style>
    <style:style style:name="T1501" style:family="text">
      <style:text-properties fo:color="#212121" fo:font-size="5.5pt" fo:letter-spacing="0.0201in" style:font-size-asian="5.5pt"/>
    </style:style>
    <style:style style:name="T1502" style:family="text">
      <style:text-properties fo:color="#212121" fo:font-size="5.5pt" fo:letter-spacing="0.0134in" style:font-size-asian="5.5pt"/>
    </style:style>
    <style:style style:name="T1503" style:family="text">
      <style:text-properties fo:color="#212121" fo:font-size="5.5pt" fo:letter-spacing="0.0126in" style:font-size-asian="5.5pt"/>
    </style:style>
    <style:style style:name="T1504" style:family="text">
      <style:text-properties fo:color="#05050a" fo:font-size="5.5pt" fo:letter-spacing="0.002in" style:font-size-asian="5.5pt"/>
    </style:style>
    <style:style style:name="T1505" style:family="text">
      <style:text-properties fo:color="#05050a" fo:font-size="5.5pt" fo:letter-spacing="0.0043in" style:font-size-asian="5.5pt"/>
    </style:style>
    <style:style style:name="T1506" style:family="text">
      <style:text-properties fo:color="#05050a" fo:font-size="5.5pt" fo:letter-spacing="-0.0083in" fo:font-weight="bold" style:font-size-asian="5.5pt" style:font-weight-asian="bold"/>
    </style:style>
    <style:style style:name="T1507" style:family="text">
      <style:text-properties fo:color="#595959" fo:font-size="5.5pt" fo:letter-spacing="-0.0047in" style:font-size-asian="5.5pt"/>
    </style:style>
    <style:style style:name="T1508" style:family="text">
      <style:text-properties fo:color="#212121" fo:font-size="5.5pt" fo:letter-spacing="0.0055in" style:font-size-asian="5.5pt"/>
    </style:style>
    <style:style style:name="T1509" style:family="text">
      <style:text-properties fo:color="#212121" fo:font-size="5.5pt" fo:letter-spacing="0.0016in" style:font-size-asian="5.5pt"/>
    </style:style>
    <style:style style:name="T1510" style:family="text">
      <style:text-properties fo:color="#212121" fo:font-size="5.5pt" fo:letter-spacing="0.0083in" style:font-size-asian="5.5pt"/>
    </style:style>
    <style:style style:name="T1511" style:family="text">
      <style:text-properties fo:color="#212121" fo:font-size="5.5pt" fo:letter-spacing="0.0028in" style:font-size-asian="5.5pt"/>
    </style:style>
    <style:style style:name="T1512" style:family="text">
      <style:text-properties fo:color="#05050a" fo:font-size="5.5pt" fo:letter-spacing="-0.0008in" fo:font-weight="bold" style:font-size-asian="5.5pt" style:font-weight-asian="bold"/>
    </style:style>
    <style:style style:name="T1513" style:family="text">
      <style:text-properties fo:color="#595959" fo:font-size="5.5pt" fo:letter-spacing="-0.0008in" style:font-size-asian="5.5pt"/>
    </style:style>
    <style:style style:name="T1514" style:family="text">
      <style:text-properties fo:color="#212121" fo:font-size="5.5pt" fo:letter-spacing="0.0228in" style:font-size-asian="5.5pt"/>
    </style:style>
    <style:style style:name="T1515" style:family="text">
      <style:text-properties fo:color="#212121" fo:font-size="5.5pt" fo:letter-spacing="0.0189in" style:font-size-asian="5.5pt"/>
    </style:style>
    <style:style style:name="T1516" style:family="text">
      <style:text-properties fo:color="#212121" fo:font-size="5.5pt" fo:letter-spacing="0.0217in" style:font-size-asian="5.5pt"/>
    </style:style>
    <style:style style:name="T1517" style:family="text">
      <style:text-properties fo:color="#05050a" fo:font-size="5.5pt" fo:letter-spacing="0.0165in" style:font-size-asian="5.5pt"/>
    </style:style>
    <style:style style:name="T1518" style:family="text">
      <style:text-properties fo:color="#595959" fo:font-size="5.5pt" fo:letter-spacing="0.0134in" style:font-size-asian="5.5pt"/>
    </style:style>
    <style:style style:name="T1519" style:family="text">
      <style:text-properties fo:color="#212121" fo:font-size="5.5pt" fo:letter-spacing="0.022in" style:font-size-asian="5.5pt"/>
    </style:style>
    <style:style style:name="T1520" style:family="text">
      <style:text-properties fo:color="#212121" fo:font-size="5.5pt" fo:letter-spacing="-0.0083in" fo:font-weight="bold" style:font-size-asian="5.5pt" style:font-weight-asian="bold"/>
    </style:style>
    <style:style style:name="T1521" style:family="text">
      <style:text-properties fo:color="#595959" fo:font-size="5.5pt" fo:letter-spacing="0.028in" style:font-size-asian="5.5pt"/>
    </style:style>
    <style:style style:name="T1522" style:family="text">
      <style:text-properties fo:color="#595959" fo:font-size="5.5pt" fo:letter-spacing="-0.0063in" style:font-size-asian="5.5pt"/>
    </style:style>
    <style:style style:name="T1523" style:family="text">
      <style:text-properties fo:color="#05050a" fo:font-size="5.5pt" fo:letter-spacing="0.0047in" style:font-size-asian="5.5pt"/>
    </style:style>
    <style:style style:name="T1524" style:family="text">
      <style:text-properties fo:color="#232323" fo:font-size="5.5pt" style:font-size-asian="5.5pt"/>
    </style:style>
    <style:style style:name="T1525" style:family="text">
      <style:text-properties fo:color="#08080c" fo:font-size="5.5pt" style:font-size-asian="5.5pt"/>
    </style:style>
    <style:style style:name="T1526" style:family="text">
      <style:text-properties fo:color="#606060" fo:font-size="5.5pt" style:font-size-asian="5.5pt"/>
    </style:style>
    <style:style style:name="T1527" style:family="text">
      <style:text-properties fo:color="#232323" fo:font-size="5.5pt" fo:letter-spacing="0.028in" style:font-size-asian="5.5pt"/>
    </style:style>
    <style:style style:name="T1528" style:family="text">
      <style:text-properties fo:color="#4d4d4d" fo:font-size="5.5pt" style:font-size-asian="5.5pt"/>
    </style:style>
    <style:style style:name="T1529" style:family="text">
      <style:text-properties fo:color="#08080c" fo:font-size="5.5pt" fo:letter-spacing="-0.0035in" style:font-size-asian="5.5pt"/>
    </style:style>
    <style:style style:name="T1530" style:family="text">
      <style:text-properties fo:color="#232323" fo:font-size="5.5pt" fo:letter-spacing="-0.0008in" style:font-size-asian="5.5pt"/>
    </style:style>
    <style:style style:name="T1531" style:family="text">
      <style:text-properties fo:color="#606060" fo:font-size="5.5pt" fo:letter-spacing="-0.002in" style:font-size-asian="5.5pt"/>
    </style:style>
    <style:style style:name="T1532" style:family="text">
      <style:text-properties fo:color="#08080c" fo:font-size="5.5pt" fo:letter-spacing="0.028in" style:font-size-asian="5.5pt"/>
    </style:style>
    <style:style style:name="T1533" style:family="text">
      <style:text-properties fo:color="#232323" fo:font-size="5pt" style:font-size-asian="5pt"/>
    </style:style>
    <style:style style:name="T1534" style:family="text">
      <style:text-properties fo:color="#232323" fo:font-size="5.5pt" fo:letter-spacing="-0.0047in" style:font-size-asian="5.5pt"/>
    </style:style>
    <style:style style:name="T1535" style:family="text">
      <style:text-properties fo:color="#232323" fo:font-size="5.5pt" fo:letter-spacing="-0.0055in" style:font-size-asian="5.5pt"/>
    </style:style>
    <style:style style:name="T1536" style:family="text">
      <style:text-properties fo:color="#232323" fo:font-size="5.5pt" fo:letter-spacing="-0.0028in" style:font-size-asian="5.5pt"/>
    </style:style>
    <style:style style:name="T1537" style:family="text">
      <style:text-properties fo:color="#232323" fo:font-size="5pt" fo:letter-spacing="-0.0035in" style:font-size-asian="5pt" style:text-scale="105%"/>
    </style:style>
    <style:style style:name="T1538" style:family="text">
      <style:text-properties fo:color="#232323" fo:font-size="5.5pt" fo:letter-spacing="-0.0016in" style:font-size-asian="5.5pt"/>
    </style:style>
    <style:style style:name="T1539" style:family="text">
      <style:text-properties fo:color="#606060" fo:font-size="5.5pt" fo:letter-spacing="-0.0016in" style:font-size-asian="5.5pt"/>
    </style:style>
    <style:style style:name="T1540" style:family="text">
      <style:text-properties fo:color="#08080c" fo:font-size="5.5pt" fo:letter-spacing="-0.0016in" style:font-size-asian="5.5pt"/>
    </style:style>
    <style:style style:name="T1541" style:family="text">
      <style:text-properties fo:color="#232323" fo:font-size="5.5pt" fo:letter-spacing="-0.0043in" style:font-size-asian="5.5pt"/>
    </style:style>
    <style:style style:name="T1542" style:family="text">
      <style:text-properties fo:color="#4d4d4d" fo:font-size="5.5pt" fo:letter-spacing="-0.0016in" style:font-size-asian="5.5pt"/>
    </style:style>
    <style:style style:name="T1543" style:family="text">
      <style:text-properties fo:color="#08080c" fo:font-size="5.5pt" fo:letter-spacing="-0.0028in" style:font-size-asian="5.5pt"/>
    </style:style>
    <style:style style:name="T1544" style:family="text">
      <style:text-properties fo:color="#3b3b3b" fo:font-size="5.5pt" fo:letter-spacing="-0.0016in" style:font-size-asian="5.5pt"/>
    </style:style>
    <style:style style:name="T1545" style:family="text">
      <style:text-properties fo:color="#08080c" fo:font-size="5.5pt" fo:letter-spacing="-0.0043in" style:font-size-asian="5.5pt"/>
    </style:style>
    <style:style style:name="T1546" style:family="text">
      <style:text-properties fo:color="#08080c" fo:font-size="5.5pt" fo:letter-spacing="-0.002in" style:font-size-asian="5.5pt"/>
    </style:style>
    <style:style style:name="T1547" style:family="text">
      <style:text-properties fo:color="#08080c" fo:font-size="5.5pt" fo:letter-spacing="-0.0016in" style:font-size-asian="5.5pt" style:text-scale="105%"/>
    </style:style>
    <style:style style:name="T1548" style:family="text">
      <style:text-properties fo:color="#232323" fo:font-size="5.5pt" fo:letter-spacing="-0.0016in" style:font-size-asian="5.5pt" style:text-scale="105%"/>
    </style:style>
    <style:style style:name="T1549" style:family="text">
      <style:text-properties fo:color="#3b3b3b" fo:font-size="5.5pt" fo:letter-spacing="-0.0016in" style:font-size-asian="5.5pt" style:text-scale="105%"/>
    </style:style>
    <style:style style:name="T1550" style:family="text">
      <style:text-properties fo:color="#4d4d4d" fo:font-size="5.5pt" fo:letter-spacing="-0.002in" style:font-size-asian="5.5pt"/>
    </style:style>
    <style:style style:name="T1551" style:family="text">
      <style:text-properties fo:color="#4d4d4d" fo:font-size="5.5pt" fo:letter-spacing="-0.0043in" style:font-size-asian="5.5pt"/>
    </style:style>
    <style:style style:name="T1552" style:family="text">
      <style:text-properties fo:color="#232323" fo:font-size="5.5pt" fo:letter-spacing="-0.0035in" style:font-size-asian="5.5pt"/>
    </style:style>
    <style:style style:name="T1553" style:family="text">
      <style:text-properties fo:color="#606060" fo:font-size="5.5pt" fo:letter-spacing="0.028in" style:font-size-asian="5.5pt"/>
    </style:style>
    <style:style style:name="T1554" style:family="text">
      <style:text-properties fo:color="#232323" fo:font-size="5.5pt" fo:letter-spacing="0.0055in" style:font-size-asian="5.5pt"/>
    </style:style>
    <style:style style:name="T1555" style:family="text">
      <style:text-properties fo:color="#232323" fo:font-size="5.5pt" fo:letter-spacing="-0.0063in" style:font-size-asian="5.5pt"/>
    </style:style>
    <style:style style:name="T1556" style:family="text">
      <style:text-properties fo:color="#4d4d4d" fo:font-size="5.5pt" fo:letter-spacing="-0.0028in" style:font-size-asian="5.5pt"/>
    </style:style>
    <style:style style:name="T1557" style:family="text">
      <style:text-properties fo:color="#08080c" fo:font-size="5.5pt" fo:letter-spacing="-0.0047in" style:font-size-asian="5.5pt"/>
    </style:style>
    <style:style style:name="T1558" style:family="text">
      <style:text-properties fo:color="#606060" fo:font-size="5.5pt" fo:letter-spacing="-0.0055in" style:font-size-asian="5.5pt"/>
    </style:style>
    <style:style style:name="T1559" style:family="text">
      <style:text-properties fo:color="#4d4d4d" fo:font-size="5.5pt" fo:letter-spacing="-0.0055in" style:font-size-asian="5.5pt"/>
    </style:style>
    <style:style style:name="T1560" style:family="text">
      <style:text-properties fo:color="#4d4d4d" fo:font-size="5.5pt" fo:letter-spacing="0.028in" style:font-size-asian="5.5pt"/>
    </style:style>
    <style:style style:name="T1561" style:family="text">
      <style:text-properties fo:color="#3b3b3b" fo:font-size="5.5pt" style:font-size-asian="5.5pt"/>
    </style:style>
    <style:style style:name="T1562" style:family="text">
      <style:text-properties fo:color="#606060" fo:font-size="5.5pt" fo:letter-spacing="-0.0047in" style:font-size-asian="5.5pt"/>
    </style:style>
    <style:style style:name="T1563" style:family="text">
      <style:text-properties fo:color="#606060" fo:font-size="5.5pt" fo:letter-spacing="-0.0043in" style:font-size-asian="5.5pt"/>
    </style:style>
    <style:style style:name="T1564" style:family="text">
      <style:text-properties fo:color="#08080c" fo:font-size="5.5pt" fo:letter-spacing="-0.0055in" style:font-size-asian="5.5pt"/>
    </style:style>
    <style:style style:name="T1565" style:family="text">
      <style:text-properties fo:color="#3b3b3b" fo:font-size="5.5pt" fo:letter-spacing="-0.0055in" style:font-size-asian="5.5pt"/>
    </style:style>
    <style:style style:name="T1566" style:family="text">
      <style:text-properties fo:color="#232323" fo:font-size="5.5pt" fo:letter-spacing="-0.002in" style:font-size-asian="5.5pt"/>
    </style:style>
    <style:style style:name="T1567" style:family="text">
      <style:text-properties fo:color="#4d4d4d" fo:font-size="5.5pt" fo:letter-spacing="-0.0035in" style:font-size-asian="5.5pt"/>
    </style:style>
    <style:style style:name="T1568" style:family="text">
      <style:text-properties fo:color="#232323" fo:font-size="5.5pt" fo:letter-spacing="0.0043in" style:font-size-asian="5.5pt"/>
    </style:style>
    <style:style style:name="T1569" style:family="text">
      <style:text-properties fo:color="#232323" fo:font-size="5.5pt" fo:letter-spacing="0.0091in" style:font-size-asian="5.5pt"/>
    </style:style>
    <style:style style:name="T1570" style:family="text">
      <style:text-properties fo:color="#232323" fo:font-size="5.5pt" fo:letter-spacing="0.002in" style:font-size-asian="5.5pt"/>
    </style:style>
    <style:style style:name="T1571" style:family="text">
      <style:text-properties fo:color="#232323" fo:font-size="5.5pt" fo:letter-spacing="0.0047in" style:font-size-asian="5.5pt"/>
    </style:style>
    <style:style style:name="T1572" style:family="text">
      <style:text-properties fo:color="#4d4d4d" fo:font-size="5.5pt" fo:letter-spacing="-0.0008in" style:font-size-asian="5.5pt"/>
    </style:style>
    <style:style style:name="T1573" style:family="text">
      <style:text-properties fo:color="#606060" fo:font-size="5.5pt" fo:letter-spacing="-0.0091in" style:font-size-asian="5.5pt"/>
    </style:style>
    <style:style style:name="T1574" style:family="text">
      <style:text-properties fo:color="#232323" fo:font-size="5.5pt" fo:letter-spacing="0.0063in" style:font-size-asian="5.5pt"/>
    </style:style>
    <style:style style:name="T1575" style:family="text">
      <style:text-properties fo:color="#08080c" fo:font-size="5pt" fo:letter-spacing="-0.0035in" style:font-size-asian="5pt" style:text-scale="105%"/>
    </style:style>
    <style:style style:name="T1576" style:family="text">
      <style:text-properties fo:color="#08080c" fo:font-size="5.5pt" fo:letter-spacing="-0.0008in" style:font-size-asian="5.5pt"/>
    </style:style>
    <style:style style:name="T1577" style:family="text">
      <style:text-properties fo:color="#232323" fo:font-size="5.5pt" fo:letter-spacing="0.0035in" style:font-size-asian="5.5pt"/>
    </style:style>
    <style:style style:name="T1578" style:family="text">
      <style:text-properties fo:color="#232323" fo:font-size="5.5pt" fo:letter-spacing="0.0028in" style:font-size-asian="5.5pt"/>
    </style:style>
    <style:style style:name="T1579" style:family="text">
      <style:text-properties fo:color="#232323" fo:font-size="5pt" fo:letter-spacing="-0.0035in" style:font-size-asian="5pt" style:text-scale="110%"/>
    </style:style>
    <style:style style:name="T1580" style:family="text">
      <style:text-properties fo:color="#08080c" fo:font-size="5.5pt" fo:letter-spacing="-0.0075in" style:font-size-asian="5.5pt"/>
    </style:style>
    <style:style style:name="T1581" style:family="text">
      <style:text-properties fo:color="#08080c" fo:font-size="5.5pt" fo:letter-spacing="0.0047in" style:font-size-asian="5.5pt"/>
    </style:style>
    <style:style style:name="T1582" style:family="text">
      <style:text-properties fo:color="#08080c" fo:font-size="5.5pt" fo:letter-spacing="0.0016in" style:font-size-asian="5.5pt"/>
    </style:style>
    <style:style style:name="T1583" style:family="text">
      <style:text-properties fo:color="#232323" fo:font-size="5.5pt" fo:letter-spacing="0.0008in" style:font-size-asian="5.5pt"/>
    </style:style>
    <style:style style:name="T1584" style:family="text">
      <style:text-properties fo:color="#606060" fo:font-size="5.5pt" fo:letter-spacing="-0.0028in" style:font-size-asian="5.5pt"/>
    </style:style>
    <style:style style:name="T1585" style:family="text">
      <style:text-properties fo:color="#232323" fo:font-size="5.5pt" fo:letter-spacing="0.0146in" style:font-size-asian="5.5pt"/>
    </style:style>
    <style:style style:name="T1586" style:family="text">
      <style:text-properties fo:color="#232323" fo:font-size="5.5pt" fo:letter-spacing="0.0016in" style:font-size-asian="5.5pt"/>
    </style:style>
    <style:style style:name="T1587" style:family="text">
      <style:text-properties fo:color="#232323" fo:font-size="5.5pt" fo:letter-spacing="-0.0071in" style:font-size-asian="5.5pt"/>
    </style:style>
    <style:style style:name="T1588" style:family="text">
      <style:text-properties fo:color="#030305" fo:font-size="8pt" fo:letter-spacing="-0.0028in" fo:font-weight="bold" style:font-size-asian="8pt" style:font-weight-asian="bold" style:text-scale="105%"/>
    </style:style>
    <style:style style:name="T1589" style:family="text">
      <style:text-properties fo:color="#030305" fo:font-size="8pt" fo:font-weight="bold" style:font-size-asian="8pt" style:font-weight-asian="bold"/>
    </style:style>
    <style:style style:name="T1590" style:family="text">
      <style:text-properties fo:color="#030305" fo:font-size="8pt" fo:letter-spacing="-0.0016in" fo:font-weight="bold" style:font-size-asian="8pt" style:font-weight-asian="bold" style:text-scale="105%"/>
    </style:style>
    <style:style style:name="T1591" style:family="text">
      <style:text-properties fo:color="#030305" fo:font-size="8pt" fo:letter-spacing="-0.0071in" style:font-size-asian="8pt" style:text-scale="105%"/>
    </style:style>
    <style:style style:name="T1592" style:family="text">
      <style:text-properties fo:color="#030305" fo:font-size="8pt" style:font-size-asian="8pt"/>
    </style:style>
    <style:style style:name="T1593" style:family="text">
      <style:text-properties fo:color="#030305" style:text-scale="105%"/>
    </style:style>
    <style:style style:name="T1594" style:family="text">
      <style:text-properties fo:color="#030305" fo:letter-spacing="-0.0035in" style:text-scale="105%"/>
    </style:style>
    <style:style style:name="T1595" style:family="text">
      <style:text-properties fo:color="#030305" fo:letter-spacing="0.0028in" style:text-scale="105%"/>
    </style:style>
    <style:style style:name="T1596" style:family="text">
      <style:text-properties fo:color="#030305" fo:letter-spacing="-0.0016in" style:text-scale="105%"/>
    </style:style>
    <style:style style:name="T1597" style:family="text">
      <style:text-properties fo:color="#030305" fo:font-size="8pt" fo:letter-spacing="0.0457in" fo:font-weight="bold" style:font-size-asian="8pt" style:font-weight-asian="bold"/>
    </style:style>
    <style:style style:name="T1598" style:family="text">
      <style:text-properties fo:color="#030305" fo:font-size="8pt" fo:letter-spacing="0.0354in" fo:font-weight="bold" style:font-size-asian="8pt" style:font-weight-asian="bold"/>
    </style:style>
    <style:style style:name="T1599" style:family="text">
      <style:text-properties fo:color="#030305" fo:font-size="8pt" fo:letter-spacing="0.0535in" fo:font-weight="bold" style:font-size-asian="8pt" style:font-weight-asian="bold" style:text-scale="150%"/>
    </style:style>
    <style:style style:name="T1600" style:family="text">
      <style:text-properties fo:color="#030305" fo:font-size="8pt" fo:letter-spacing="-0.0016in" style:font-size-asian="8pt"/>
    </style:style>
    <style:style style:name="T1601" style:family="text">
      <style:text-properties fo:color="#030305" fo:font-size="8pt" fo:font-weight="bold" style:font-size-asian="8pt" style:font-weight-asian="bold" style:text-scale="105%"/>
    </style:style>
    <style:style style:name="T1602" style:family="text">
      <style:text-properties fo:color="#030305" fo:font-size="8pt" fo:letter-spacing="0.0244in" fo:font-weight="bold" style:font-size-asian="8pt" style:font-weight-asian="bold" style:text-scale="105%"/>
    </style:style>
    <style:style style:name="T1603" style:family="text">
      <style:text-properties fo:color="#030305" fo:font-size="8pt" style:font-size-asian="8pt" style:text-scale="105%"/>
    </style:style>
    <style:style style:name="T1604" style:family="text">
      <style:text-properties fo:color="#030305" fo:font-size="8pt" fo:letter-spacing="0.0154in" style:font-size-asian="8pt" style:text-scale="105%"/>
    </style:style>
    <style:style style:name="T1605" style:family="text">
      <style:text-properties fo:color="#030305" fo:font-size="8pt" fo:letter-spacing="0.0181in" style:font-size-asian="8pt" style:text-scale="105%"/>
    </style:style>
    <style:style style:name="T1606" style:family="text">
      <style:text-properties fo:color="#030305" fo:font-size="8pt" fo:letter-spacing="0.0138in" style:font-size-asian="8pt" style:text-scale="105%"/>
    </style:style>
    <style:style style:name="T1607" style:family="text">
      <style:text-properties fo:color="#030305" fo:font-size="8pt" fo:letter-spacing="0.0209in" style:font-size-asian="8pt" style:text-scale="105%"/>
    </style:style>
    <style:style style:name="T1608" style:family="text">
      <style:text-properties fo:color="#030305" fo:font-size="8pt" fo:letter-spacing="0.0161in" style:font-size-asian="8pt" style:text-scale="105%"/>
    </style:style>
    <style:style style:name="T1609" style:family="text">
      <style:text-properties fo:color="#030305" fo:font-size="8pt" fo:letter-spacing="-0.002in" style:font-size-asian="8pt" style:text-scale="105%"/>
    </style:style>
    <style:style style:name="T1610" style:family="text">
      <style:text-properties fo:color="#030305" fo:font-size="8pt" fo:letter-spacing="-0.0043in" style:font-size-asian="8pt" style:text-scale="105%"/>
    </style:style>
    <style:style style:name="T1611" style:family="text">
      <style:text-properties fo:color="#030305" fo:font-size="8pt" fo:letter-spacing="-0.0047in" style:font-size-asian="8pt" style:text-scale="105%"/>
    </style:style>
    <style:style style:name="T1612" style:family="text">
      <style:text-properties fo:color="#030305" fo:font-size="8pt" fo:letter-spacing="-0.0028in" style:font-size-asian="8pt" style:text-scale="105%"/>
    </style:style>
    <style:style style:name="T1613" style:family="text">
      <style:text-properties fo:color="#030305" fo:font-size="8pt" fo:letter-spacing="-0.0035in" style:font-size-asian="8pt" style:text-scale="105%"/>
    </style:style>
    <style:style style:name="T1614" style:family="text">
      <style:text-properties fo:color="#030305" fo:font-size="8pt" fo:letter-spacing="0.028in" fo:font-weight="bold" style:font-size-asian="8pt" style:font-weight-asian="bold" style:text-scale="105%"/>
    </style:style>
    <style:style style:name="T1615" style:family="text">
      <style:text-properties fo:color="#232323" fo:font-size="8pt" style:font-size-asian="8pt" style:text-scale="105%"/>
    </style:style>
    <style:style style:name="T1616" style:family="text">
      <style:text-properties fo:color="#030305" fo:font-size="8pt" fo:letter-spacing="0.028in" style:font-size-asian="8pt" style:text-scale="105%"/>
    </style:style>
    <style:style style:name="T1617" style:family="text">
      <style:text-properties fo:color="#383838" fo:font-size="8pt" style:font-size-asian="8pt" style:text-scale="105%"/>
    </style:style>
    <style:style style:name="T1618" style:family="text">
      <style:text-properties fo:color="#030305"/>
    </style:style>
    <style:style style:name="T1619" style:family="text">
      <style:text-properties fo:color="#030305" fo:letter-spacing="0.022in" style:text-scale="105%"/>
    </style:style>
    <style:style style:name="T1620" style:family="text">
      <style:text-properties fo:color="#030305" fo:letter-spacing="0.0165in" style:text-scale="105%"/>
    </style:style>
    <style:style style:name="T1621" style:family="text">
      <style:text-properties fo:color="#030305" fo:letter-spacing="0.0161in" style:text-scale="105%"/>
    </style:style>
    <style:style style:name="T1622" style:family="text">
      <style:text-properties style:font-name="Arial"/>
    </style:style>
    <style:style style:name="T1623" style:family="text">
      <style:text-properties fo:font-size="7.5pt" style:text-underline-style="solid" style:text-underline-width="auto" style:text-underline-color="font-color" fo:font-weight="bold" style:font-size-asian="7.5pt" style:font-weight-asian="bold"/>
    </style:style>
    <style:style style:name="T1624" style:family="text">
      <style:text-properties fo:font-size="7.5pt" fo:letter-spacing="-0.0016in" style:text-underline-style="solid" style:text-underline-width="auto" style:text-underline-color="font-color" fo:font-weight="bold" style:font-size-asian="7.5pt" style:font-weight-asian="bold"/>
    </style:style>
    <style:style style:name="T1625" style:family="text">
      <style:text-properties fo:font-size="7.5pt" fo:letter-spacing="0.0008in" style:text-underline-style="solid" style:text-underline-width="auto" style:text-underline-color="font-color" fo:font-weight="bold" style:font-size-asian="7.5pt" style:font-weight-asian="bold"/>
    </style:style>
    <style:style style:name="T1626" style:family="text">
      <style:text-properties fo:font-size="7.5pt" fo:letter-spacing="-0.0035in" style:text-underline-style="solid" style:text-underline-width="auto" style:text-underline-color="font-color" fo:font-weight="bold" style:font-size-asian="7.5pt" style:font-weight-asian="bold"/>
    </style:style>
    <style:style style:name="T1627" style:family="text">
      <style:text-properties fo:font-size="7.5pt" fo:letter-spacing="-0.002in" style:text-underline-style="solid" style:text-underline-width="auto" style:text-underline-color="font-color" fo:font-weight="bold" style:font-size-asian="7.5pt" style:font-weight-asian="bold"/>
    </style:style>
    <style:style style:name="T1628" style:family="text">
      <style:text-properties fo:font-size="7.5pt" fo:font-weight="bold" style:font-size-asian="7.5pt" style:font-weight-asian="bold"/>
    </style:style>
    <style:style style:name="T1629" style:family="text">
      <style:text-properties fo:font-size="8.5pt" fo:letter-spacing="-0.0035in" fo:font-weight="bold" style:font-size-asian="8.5pt" style:font-weight-asian="bold"/>
    </style:style>
    <style:style style:name="T1630" style:family="text">
      <style:text-properties fo:font-size="8.5pt" fo:font-weight="bold" style:font-size-asian="8.5pt" style:font-weight-asian="bold"/>
    </style:style>
    <style:style style:name="T1631" style:family="text">
      <style:text-properties fo:font-size="8.5pt" fo:letter-spacing="0.0098in" fo:font-weight="bold" style:font-size-asian="8.5pt" style:font-weight-asian="bold"/>
    </style:style>
    <style:style style:name="T1632" style:family="text">
      <style:text-properties fo:font-size="8.5pt" fo:letter-spacing="0.0102in" fo:font-weight="bold" style:font-size-asian="8.5pt" style:font-weight-asian="bold"/>
    </style:style>
    <style:style style:name="T1633" style:family="text">
      <style:text-properties fo:font-size="8.5pt" fo:letter-spacing="-0.0016in" fo:font-weight="bold" style:font-size-asian="8.5pt" style:font-weight-asian="bold"/>
    </style:style>
    <style:style style:name="T1634" style:family="text">
      <style:text-properties fo:font-size="8.5pt" style:font-size-asian="8.5pt"/>
    </style:style>
    <style:style style:name="T1635" style:family="text">
      <style:text-properties fo:font-size="8.5pt" fo:letter-spacing="0.002in" style:font-size-asian="8.5pt"/>
    </style:style>
    <style:style style:name="T1636" style:family="text">
      <style:text-properties fo:font-size="8.5pt" fo:letter-spacing="0.0028in" style:font-size-asian="8.5pt"/>
    </style:style>
    <style:style style:name="T1637" style:family="text">
      <style:text-properties fo:font-size="8.5pt" fo:letter-spacing="-0.0016in" style:font-size-asian="8.5pt"/>
    </style:style>
    <style:style style:name="T1638" style:family="text">
      <style:text-properties fo:font-size="6.5pt" style:font-size-asian="6.5pt"/>
    </style:style>
    <style:style style:name="T1639" style:family="text">
      <style:text-properties fo:font-size="6.5pt" fo:letter-spacing="-0.0055in" style:font-size-asian="6.5pt"/>
    </style:style>
    <style:style style:name="T1640" style:family="text">
      <style:text-properties fo:font-size="6.5pt" fo:letter-spacing="-0.0035in" style:font-size-asian="6.5pt"/>
    </style:style>
    <style:style style:name="T1641" style:family="text">
      <style:text-properties fo:font-size="6.5pt" fo:letter-spacing="-0.0063in" style:font-size-asian="6.5pt"/>
    </style:style>
    <style:style style:name="T1642" style:family="text">
      <style:text-properties fo:font-size="6.5pt" fo:letter-spacing="-0.0028in" style:font-size-asian="6.5pt"/>
    </style:style>
    <style:style style:name="T1643" style:family="text">
      <style:text-properties fo:font-size="6.5pt" fo:letter-spacing="-0.002in" style:font-size-asian="6.5pt"/>
    </style:style>
    <style:style style:name="T1644" style:family="text">
      <style:text-properties fo:font-size="6.5pt" fo:letter-spacing="-0.0016in" style:font-size-asian="6.5pt"/>
    </style:style>
    <style:style style:name="T1645" style:family="text">
      <style:text-properties fo:color="#212121" fo:font-size="7pt" fo:font-weight="bold" style:font-size-asian="7pt" style:font-weight-asian="bold"/>
    </style:style>
    <style:style style:name="T1646" style:family="text">
      <style:text-properties fo:color="#212121" fo:font-size="7pt" fo:letter-spacing="0.0071in" fo:font-weight="bold" style:font-size-asian="7pt" style:font-weight-asian="bold"/>
    </style:style>
    <style:style style:name="T1647" style:family="text">
      <style:text-properties fo:color="#212121" fo:font-size="7pt" fo:letter-spacing="0.0075in" fo:font-weight="bold" style:font-size-asian="7pt" style:font-weight-asian="bold"/>
    </style:style>
    <style:style style:name="T1648" style:family="text">
      <style:text-properties fo:color="#212121" fo:font-size="7pt" fo:letter-spacing="0.0035in" fo:font-weight="bold" style:font-size-asian="7pt" style:font-weight-asian="bold"/>
    </style:style>
    <style:style style:name="T1649" style:family="text">
      <style:text-properties fo:color="#212121" fo:font-size="7pt" fo:letter-spacing="-0.0016in" fo:font-weight="bold" style:font-size-asian="7pt" style:font-weight-asian="bold"/>
    </style:style>
    <style:style style:name="T1650" style:family="text">
      <style:text-properties fo:color="#212121" fo:font-size="6.5pt" fo:font-weight="bold" style:font-size-asian="6.5pt" style:font-weight-asian="bold"/>
    </style:style>
    <style:style style:name="T1651" style:family="text">
      <style:text-properties fo:color="#212121" fo:font-size="6.5pt" fo:letter-spacing="-0.0028in" fo:font-weight="bold" style:font-size-asian="6.5pt" style:font-weight-asian="bold"/>
    </style:style>
    <style:style style:name="T1652" style:family="text">
      <style:text-properties fo:color="#212121" fo:font-size="6.5pt" fo:letter-spacing="-0.002in" fo:font-weight="bold" style:font-size-asian="6.5pt" style:font-weight-asian="bold"/>
    </style:style>
    <style:style style:name="T1653" style:family="text">
      <style:text-properties fo:color="#212121" fo:font-size="6.5pt" fo:letter-spacing="-0.0016in" fo:font-weight="bold" style:font-size-asian="6.5pt" style:font-weight-asian="bold"/>
    </style:style>
    <style:style style:name="T1654" style:family="text">
      <style:text-properties fo:color="#212121" fo:font-size="6.5pt" fo:letter-spacing="-0.0008in" fo:font-weight="bold" style:font-size-asian="6.5pt" style:font-weight-asian="bold"/>
    </style:style>
    <style:style style:name="T1655" style:family="text">
      <style:text-properties fo:color="#212121" fo:font-size="6.5pt" fo:letter-spacing="0.0035in" fo:font-weight="bold" style:font-size-asian="6.5pt" style:font-weight-asian="bold"/>
    </style:style>
    <style:style style:name="T1656" style:family="text">
      <style:text-properties fo:color="#212121" fo:font-size="6.5pt" style:font-size-asian="6.5pt"/>
    </style:style>
    <style:style style:name="T1657" style:family="text">
      <style:text-properties fo:color="#212121" fo:font-size="6.5pt" fo:letter-spacing="0.0028in" style:font-size-asian="6.5pt"/>
    </style:style>
    <style:style style:name="T1658" style:family="text">
      <style:text-properties fo:color="#212121" fo:font-size="6.5pt" fo:letter-spacing="0.0035in" style:font-size-asian="6.5pt"/>
    </style:style>
    <style:style style:name="T1659" style:family="text">
      <style:text-properties fo:color="#212121" fo:font-size="6.5pt" fo:letter-spacing="-0.0028in" style:font-size-asian="6.5pt"/>
    </style:style>
    <style:style style:name="T1660" style:family="text">
      <style:text-properties fo:color="#212121" fo:font-size="6.5pt" fo:letter-spacing="0.002in" fo:font-weight="bold" style:font-size-asian="6.5pt" style:font-weight-asian="bold"/>
    </style:style>
    <style:style style:name="T1661" style:family="text">
      <style:text-properties fo:color="#212121" fo:font-size="6.5pt" fo:letter-spacing="0.0055in" style:font-size-asian="6.5pt"/>
    </style:style>
    <style:style style:name="T1662" style:family="text">
      <style:text-properties fo:color="#212121" fo:font-size="6.5pt" fo:letter-spacing="-0.0016in" style:font-size-asian="6.5pt"/>
    </style:style>
    <style:style style:name="T1663" style:family="text">
      <style:text-properties fo:color="#212121" fo:font-size="6.5pt" fo:letter-spacing="0.028in" style:font-size-asian="6.5pt"/>
    </style:style>
    <style:style style:name="T1664" style:family="text">
      <style:text-properties fo:font-size="6.5pt" fo:font-weight="bold" style:font-size-asian="6.5pt" style:font-weight-asian="bold"/>
    </style:style>
    <style:style style:name="T1665" style:family="text">
      <style:text-properties fo:font-size="6.5pt" fo:letter-spacing="0.0035in" fo:font-weight="bold" style:font-size-asian="6.5pt" style:font-weight-asian="bold"/>
    </style:style>
    <style:style style:name="T1666" style:family="text">
      <style:text-properties fo:font-size="6.5pt" fo:letter-spacing="0.0043in" fo:font-weight="bold" style:font-size-asian="6.5pt" style:font-weight-asian="bold"/>
    </style:style>
    <style:style style:name="T1667" style:family="text">
      <style:text-properties fo:font-size="6.5pt" fo:letter-spacing="-0.0008in" fo:font-weight="bold" style:font-size-asian="6.5pt" style:font-weight-asian="bold"/>
    </style:style>
    <style:style style:name="T1668" style:family="text">
      <style:text-properties fo:font-size="6.5pt" fo:letter-spacing="0.0035in" style:font-size-asian="6.5pt"/>
    </style:style>
    <style:style style:name="T1669" style:family="text">
      <style:text-properties fo:font-size="6.5pt" fo:letter-spacing="0.0028in" style:font-size-asian="6.5pt"/>
    </style:style>
    <style:style style:name="T1670" style:family="text">
      <style:text-properties fo:font-size="6.5pt" fo:letter-spacing="-0.0008in" style:font-size-asian="6.5pt"/>
    </style:style>
    <style:style style:name="T1671" style:family="text">
      <style:text-properties fo:font-size="6.5pt" fo:letter-spacing="0.028in" style:font-size-asian="6.5pt"/>
    </style:style>
    <style:style style:name="T1672" style:family="text">
      <style:text-properties fo:font-size="6.5pt" fo:letter-spacing="0.0138in" style:font-size-asian="6.5pt"/>
    </style:style>
    <style:style style:name="T1673" style:family="text">
      <style:text-properties fo:font-size="6.5pt" fo:letter-spacing="0.0134in" style:font-size-asian="6.5pt"/>
    </style:style>
    <style:style style:name="T1674" style:family="text">
      <style:text-properties fo:font-size="6.5pt" fo:letter-spacing="0.0083in" style:font-size-asian="6.5pt"/>
    </style:style>
    <style:style style:name="T1675" style:family="text">
      <style:text-properties fo:font-size="6.5pt" fo:letter-spacing="0.0555in" style:font-size-asian="6.5pt"/>
    </style:style>
    <style:style style:name="T1676" style:family="text">
      <style:text-properties fo:font-size="6.5pt" fo:letter-spacing="0.0016in" style:font-size-asian="6.5pt"/>
    </style:style>
    <style:style style:name="T1677" style:family="text">
      <style:text-properties fo:color="#212121" fo:font-size="6.5pt" fo:letter-spacing="-0.0071in" fo:font-weight="bold" style:font-size-asian="6.5pt" style:font-weight-asian="bold"/>
    </style:style>
    <style:style style:name="T1678" style:family="text">
      <style:text-properties fo:color="#212121" fo:font-size="6.5pt" fo:letter-spacing="0.0028in" fo:font-weight="bold" style:font-size-asian="6.5pt" style:font-weight-asian="bold"/>
    </style:style>
    <style:style style:name="T1679" style:family="text">
      <style:text-properties fo:color="#212121" fo:font-size="6.5pt" fo:letter-spacing="-0.002in" style:font-size-asian="6.5pt"/>
    </style:style>
    <style:style style:name="T1680" style:family="text">
      <style:text-properties fo:color="#212121" fo:font-size="6.5pt" fo:letter-spacing="0.0043in" style:font-size-asian="6.5pt"/>
    </style:style>
    <style:style style:name="T1681" style:family="text">
      <style:text-properties fo:font-size="8pt" fo:letter-spacing="-0.0063in" fo:font-weight="bold" style:font-size-asian="8pt" style:font-weight-asian="bold"/>
    </style:style>
    <style:style style:name="T1682" style:family="text">
      <style:text-properties fo:font-size="8pt" fo:letter-spacing="-0.002in" fo:font-weight="bold" style:font-size-asian="8pt" style:font-weight-asian="bold"/>
    </style:style>
    <style:style style:name="T1683" style:family="text">
      <style:text-properties fo:letter-spacing="0.0555in"/>
    </style:style>
    <style:style style:name="T1684" style:family="text">
      <style:text-properties fo:letter-spacing="-0.0047in"/>
    </style:style>
    <style:style style:name="T1685" style:family="text">
      <style:text-properties fo:font-size="8pt" fo:letter-spacing="0.0016in" fo:font-weight="bold" style:font-size-asian="8pt" style:font-weight-asian="bold"/>
    </style:style>
    <style:style style:name="T1686" style:family="text">
      <style:text-properties fo:color="#231f20" style:font-name="Source Sans Pro" fo:letter-spacing="-0.002in"/>
    </style:style>
    <style:style style:name="T1687" style:family="text">
      <style:text-properties fo:letter-spacing="-0.0028in"/>
    </style:style>
    <style:style style:name="T1688" style:family="text">
      <style:text-properties fo:font-size="8pt" fo:letter-spacing="0.0055in" fo:font-weight="bold" style:font-size-asian="8pt" style:font-weight-asian="bold" style:text-scale="105%"/>
    </style:style>
    <style:style style:name="T1689" style:family="text">
      <style:text-properties fo:font-size="8pt" fo:letter-spacing="0.0047in" style:font-size-asian="8pt" style:text-scale="105%"/>
    </style:style>
    <style:style style:name="T1690" style:family="text">
      <style:text-properties fo:font-size="8pt" fo:letter-spacing="0.0244in" fo:font-weight="bold" style:font-size-asian="8pt" style:font-weight-asian="bold" style:text-scale="105%"/>
    </style:style>
    <style:style style:name="T1691" style:family="text">
      <style:text-properties fo:font-size="8pt" fo:letter-spacing="-0.0075in" style:font-size-asian="8pt" style:text-scale="105%"/>
    </style:style>
    <style:style style:name="T1692" style:family="text">
      <style:text-properties fo:font-size="8pt" fo:letter-spacing="-0.0083in" style:font-size-asian="8pt" style:text-scale="105%"/>
    </style:style>
    <style:style style:name="T1693" style:family="text">
      <style:text-properties fo:font-size="8pt" fo:letter-spacing="0.0173in" fo:font-weight="bold" style:font-size-asian="8pt" style:font-weight-asian="bold" style:text-scale="105%"/>
    </style:style>
    <style:style style:name="T1694" style:family="text">
      <style:text-properties fo:font-size="8pt" fo:letter-spacing="-0.0035in" style:font-size-asian="8pt" style:text-scale="105%"/>
    </style:style>
    <style:style style:name="T1695" style:family="text">
      <style:text-properties fo:font-size="8pt" fo:letter-spacing="-0.0043in" fo:font-weight="bold" style:font-size-asian="8pt" style:font-weight-asian="bold" style:text-scale="105%"/>
    </style:style>
    <style:style style:name="T1696" style:family="text">
      <style:text-properties fo:font-size="8pt" fo:letter-spacing="-0.0063in" style:font-size-asian="8pt" style:text-scale="105%"/>
    </style:style>
    <style:style style:name="T1697" style:family="text">
      <style:text-properties fo:font-size="8pt" fo:letter-spacing="-0.0071in" style:font-size-asian="8pt" style:text-scale="105%"/>
    </style:style>
    <style:style style:name="T1698" style:family="text">
      <style:text-properties fo:font-weight="bold" style:font-weight-asian="bold" style:text-scale="105%"/>
    </style:style>
    <style:style style:name="T1699" style:family="text">
      <style:text-properties fo:letter-spacing="0.028in" style:text-scale="105%"/>
    </style:style>
    <style:style style:name="T1700" style:family="text">
      <style:text-properties fo:letter-spacing="-0.0035in" style:text-scale="105%"/>
    </style:style>
    <style:style style:name="T1701" style:family="text">
      <style:text-properties fo:letter-spacing="-0.0043in" style:text-scale="105%"/>
    </style:style>
    <style:style style:name="T1702" style:family="text">
      <style:text-properties fo:font-size="8pt" fo:letter-spacing="-0.0083in" fo:font-weight="bold" style:font-size-asian="8pt" style:font-weight-asian="bold" style:text-scale="105%"/>
    </style:style>
    <style:style style:name="T1703" style:family="text">
      <style:text-properties fo:font-size="7.5pt" style:font-size-asian="7.5pt" style:text-scale="105%"/>
    </style:style>
    <style:style style:name="T1704" style:family="text">
      <style:text-properties fo:font-size="7.5pt" fo:letter-spacing="-0.0075in" style:font-size-asian="7.5pt" style:text-scale="105%"/>
    </style:style>
    <style:style style:name="T1705" style:family="text">
      <style:text-properties fo:font-size="7.5pt" fo:letter-spacing="0.0075in" style:font-size-asian="7.5pt" style:text-scale="105%"/>
    </style:style>
    <style:style style:name="T1706" style:family="text">
      <style:text-properties fo:letter-spacing="-0.002in" style:text-scale="105%"/>
    </style:style>
    <style:style style:name="T1707" style:family="text">
      <style:text-properties fo:letter-spacing="0.028in" fo:font-weight="bold" style:font-weight-asian="bold" style:text-scale="105%"/>
    </style:style>
    <style:style style:name="T1708" style:family="text">
      <style:text-properties fo:font-size="9.5pt" style:font-size-asian="9.5pt"/>
    </style:style>
    <style:style style:name="T1709" style:family="text">
      <style:text-properties fo:font-size="9.5pt" fo:letter-spacing="0.0043in" style:font-size-asian="9.5pt"/>
    </style:style>
    <style:style style:name="T1710" style:family="text">
      <style:text-properties fo:font-size="9.5pt" fo:letter-spacing="0.0047in" style:font-size-asian="9.5pt"/>
    </style:style>
    <style:style style:name="T1711" style:family="text">
      <style:text-properties fo:font-size="9.5pt" fo:letter-spacing="-0.0016in" style:font-size-asian="9.5pt"/>
    </style:style>
    <style:style style:name="T1712" style:family="text">
      <style:text-properties fo:letter-spacing="0.0043in"/>
    </style:style>
    <style:style style:name="T1713" style:family="text">
      <style:text-properties fo:letter-spacing="0.0047in"/>
    </style:style>
    <style:style style:name="T1714" style:family="text">
      <style:text-properties fo:font-size="9.5pt" fo:letter-spacing="-0.0016in" fo:font-weight="bold" style:font-size-asian="9.5pt" style:font-weight-asian="bold"/>
    </style:style>
    <style:style style:name="T1715" style:family="text">
      <style:text-properties fo:color="#231f20" style:font-name="Source Sans Pro" fo:letter-spacing="-0.0055in"/>
    </style:style>
    <style:style style:name="T1716" style:family="text">
      <style:text-properties fo:color="#231f20" style:font-name="Source Sans Pro" fo:letter-spacing="-0.0043in"/>
    </style:style>
    <style:style style:name="T1717" style:family="text">
      <style:text-properties fo:color="#231f20" style:font-name="Source Sans Pro" fo:font-size="11pt" fo:letter-spacing="-0.0075in" style:font-size-asian="11pt"/>
    </style:style>
    <style:style style:name="T1718" style:family="text">
      <style:text-properties fo:color="#231f20" style:font-name="Source Sans Pro" fo:font-size="11pt" fo:letter-spacing="-0.0063in" style:font-size-asian="11pt"/>
    </style:style>
    <style:style style:name="T1719" style:family="text">
      <style:text-properties fo:color="#231f20" style:font-name="Source Sans Pro" fo:font-size="11pt" fo:letter-spacing="-0.0071in" style:font-size-asian="11pt"/>
    </style:style>
    <style:style style:name="T1720" style:family="text">
      <style:text-properties fo:color="#231f20" style:font-name="Source Sans Pro" fo:font-size="11pt" fo:letter-spacing="-0.0028in" style:font-size-asian="11pt"/>
    </style:style>
    <style:style style:name="T1721" style:family="text">
      <style:text-properties fo:color="#231f20" style:font-name="Source Sans Pro" fo:font-size="11pt" fo:letter-spacing="0.0098in" style:font-size-asian="11pt"/>
    </style:style>
    <style:style style:name="T1722" style:family="text">
      <style:text-properties fo:color="#231f20" style:font-name="Source Sans Pro" fo:font-size="11pt" fo:letter-spacing="0.0118in" style:font-size-asian="11pt"/>
    </style:style>
    <style:style style:name="T1723" style:family="text">
      <style:text-properties fo:color="#231f20" style:font-name="Source Sans Pro" fo:font-size="11pt" fo:letter-spacing="-0.0055in" style:font-size-asian="11pt"/>
    </style:style>
    <style:style style:name="T1724" style:family="text">
      <style:text-properties fo:color="#231f20" style:font-name="Source Sans Pro" fo:font-size="11pt" fo:letter-spacing="-0.0083in" style:font-size-asian="11pt"/>
    </style:style>
    <style:style style:name="T1725" style:family="text">
      <style:text-properties fo:color="#ffffff" style:font-name="Source Sans Pro" fo:font-size="10pt" style:font-size-asian="10pt"/>
    </style:style>
    <style:style style:name="T1726" style:family="text">
      <style:text-properties fo:color="#ffffff" style:font-name="Source Sans Pro" fo:font-size="10pt" fo:letter-spacing="-0.0075in" style:font-size-asian="10pt"/>
    </style:style>
    <style:style style:name="T1727" style:family="text">
      <style:text-properties fo:color="#ffffff" style:font-name="Source Sans Pro" fo:font-size="10pt" fo:letter-spacing="-0.0071in" style:font-size-asian="10pt"/>
    </style:style>
    <style:style style:name="T1728" style:family="text">
      <style:text-properties fo:color="#ffffff" style:font-name="Source Sans Pro" fo:font-size="10pt" fo:letter-spacing="-0.0016in" style:font-size-asian="10pt"/>
    </style:style>
    <style:style style:name="T1729" style:family="text">
      <style:text-properties fo:color="#40586f" style:font-name="Lato Black" fo:font-size="6pt" fo:font-weight="bold" style:font-size-asian="6pt" style:font-weight-asian="bold"/>
    </style:style>
    <style:style style:name="T1730" style:family="text">
      <style:text-properties fo:color="#40586f" style:font-name="Lato Black" fo:font-size="6pt" fo:letter-spacing="0.0134in" fo:font-weight="bold" style:font-size-asian="6pt" style:font-weight-asian="bold"/>
    </style:style>
    <style:style style:name="T1731" style:family="text">
      <style:text-properties fo:color="#40586f" style:font-name="Lato Black" fo:font-size="6pt" fo:letter-spacing="0.0083in" fo:font-weight="bold" style:font-size-asian="6pt" style:font-weight-asian="bold"/>
    </style:style>
    <style:style style:name="T1732" style:family="text">
      <style:text-properties fo:color="#40586f" style:font-name="Lato Black" fo:font-size="6pt" fo:letter-spacing="0.0098in" fo:font-weight="bold" style:font-size-asian="6pt" style:font-weight-asian="bold"/>
    </style:style>
    <style:style style:name="T1733" style:family="text">
      <style:text-properties fo:color="#40586f" style:font-name="Lato Black" fo:font-size="6pt" fo:letter-spacing="0.0138in" fo:font-weight="bold" style:font-size-asian="6pt" style:font-weight-asian="bold"/>
    </style:style>
    <style:style style:name="T1734" style:family="text">
      <style:text-properties fo:color="#40586f" style:font-name="Lato Black" fo:font-size="6pt" fo:letter-spacing="-0.0016in" fo:font-weight="bold" style:font-size-asian="6pt" style:font-weight-asian="bold"/>
    </style:style>
    <style:style style:name="T1735" style:family="text">
      <style:text-properties fo:color="#ffffff" style:font-name="Source Sans Pro" fo:font-size="10pt" fo:letter-spacing="-0.0008in" style:font-size-asian="10pt"/>
    </style:style>
    <style:style style:name="T1736" style:family="text">
      <style:text-properties fo:color="#ffffff" style:font-name="Source Sans Pro" fo:font-size="10pt" fo:letter-spacing="-0.0028in" style:font-size-asian="10pt"/>
    </style:style>
    <style:style style:name="T1737" style:family="text">
      <style:text-properties fo:color="#ffffff" style:font-name="Source Sans Pro Semibold" fo:font-size="11pt" fo:font-weight="bold" style:font-size-asian="11pt" style:font-weight-asian="bold"/>
    </style:style>
    <style:style style:name="T1738" style:family="text">
      <style:text-properties fo:color="#ffffff" style:font-name="Source Sans Pro Semibold" fo:font-size="11pt" fo:letter-spacing="0.0091in" fo:font-weight="bold" style:font-size-asian="11pt" style:font-weight-asian="bold"/>
    </style:style>
    <style:style style:name="T1739" style:family="text">
      <style:text-properties fo:color="#ffffff" style:font-name="Source Sans Pro Semibold" fo:font-size="11pt" fo:letter-spacing="0.0098in" fo:font-weight="bold" style:font-size-asian="11pt" style:font-weight-asian="bold"/>
    </style:style>
    <style:style style:name="T1740" style:family="text">
      <style:text-properties fo:color="#ffffff" style:font-name="Source Sans Pro Semibold" fo:font-size="11pt" fo:letter-spacing="-0.0016in" fo:font-weight="bold" style:font-size-asian="11pt" style:font-weight-asian="bold"/>
    </style:style>
    <style:style style:name="T1741" style:family="text">
      <style:text-properties fo:color="#ffffff" style:font-name="Source Sans Pro Semibold" fo:font-size="11pt" fo:letter-spacing="0.0299in" fo:font-weight="bold" style:font-size-asian="11pt" style:font-weight-asian="bold"/>
    </style:style>
    <style:style style:name="T1742" style:family="text">
      <style:text-properties fo:color="#425970" fo:font-size="6pt" style:font-size-asian="6pt"/>
    </style:style>
    <style:style style:name="T1743" style:family="text">
      <style:text-properties fo:color="#647789" fo:font-size="6pt" style:font-size-asian="6pt"/>
    </style:style>
    <style:style style:name="T1744" style:family="text">
      <style:text-properties fo:color="#647789" fo:font-size="6pt" fo:letter-spacing="-0.0063in" style:font-size-asian="6pt"/>
    </style:style>
    <style:style style:name="T1745" style:family="text">
      <style:text-properties fo:color="#425970" fo:font-size="6pt" fo:font-weight="bold" style:font-size-asian="6pt" style:font-weight-asian="bold"/>
    </style:style>
    <style:style style:name="T1746" style:family="text">
      <style:text-properties fo:color="#425970" fo:font-size="6pt" fo:letter-spacing="-0.0008in" fo:font-weight="bold" style:font-size-asian="6pt" style:font-weight-asian="bold"/>
    </style:style>
    <style:style style:name="T1747" style:family="text">
      <style:text-properties fo:color="#425970" fo:font-size="6pt" fo:letter-spacing="0.0016in" fo:font-weight="bold" style:font-size-asian="6pt" style:font-weight-asian="bold"/>
    </style:style>
    <style:style style:name="T1748" style:family="text">
      <style:text-properties fo:color="#425970" fo:font-size="6pt" fo:letter-spacing="-0.0047in" fo:font-weight="bold" style:font-size-asian="6pt" style:font-weight-asian="bold"/>
    </style:style>
    <style:style style:name="T1749" style:family="text">
      <style:text-properties fo:color="#425970" fo:font-size="6pt" fo:letter-spacing="-0.0016in" fo:font-weight="bold" style:font-size-asian="6pt" style:font-weight-asian="bold"/>
    </style:style>
    <style:style style:name="T1750" style:family="text">
      <style:text-properties fo:color="#647789" fo:font-size="6pt" fo:letter-spacing="-0.0047in" style:font-size-asian="6pt"/>
    </style:style>
    <style:style style:name="T1751" style:family="text">
      <style:text-properties fo:color="#425970" fo:font-size="6pt" fo:letter-spacing="0.0047in" style:font-size-asian="6pt"/>
    </style:style>
    <style:style style:name="T1752" style:family="text">
      <style:text-properties fo:color="#425970" fo:font-size="6pt" fo:letter-spacing="-0.0016in" style:font-size-asian="6pt"/>
    </style:style>
    <style:style style:name="T1753" style:family="text">
      <style:text-properties fo:color="#647789" fo:font-size="6pt" fo:font-weight="bold" style:font-size-asian="6pt" style:font-weight-asian="bold"/>
    </style:style>
    <style:style style:name="T1754" style:family="text">
      <style:text-properties fo:color="#647789" fo:font-size="6pt" fo:letter-spacing="-0.0063in" fo:font-weight="bold" style:font-size-asian="6pt" style:font-weight-asian="bold"/>
    </style:style>
    <style:style style:name="T1755" style:family="text">
      <style:text-properties fo:color="#425970" style:font-name="Times New Roman" fo:font-size="6.5pt" style:font-size-asian="6.5pt"/>
    </style:style>
    <style:style style:name="T1756" style:family="text">
      <style:text-properties fo:color="#647789" style:font-name="Times New Roman" fo:font-size="6.5pt" style:font-size-asian="6.5pt"/>
    </style:style>
    <style:style style:name="T1757" style:family="text">
      <style:text-properties fo:color="#647789" style:font-name="Times New Roman" fo:font-size="6.5pt" fo:letter-spacing="-0.0063in" style:font-size-asian="6.5pt"/>
    </style:style>
    <style:style style:name="T1758" style:family="text">
      <style:text-properties fo:color="#425970" fo:font-size="6pt" fo:letter-spacing="-0.0055in" fo:font-weight="bold" style:font-size-asian="6pt" style:font-weight-asian="bold"/>
    </style:style>
    <style:style style:name="T1759" style:family="text">
      <style:text-properties fo:color="#425970" fo:font-size="6pt" fo:letter-spacing="-0.002in" fo:font-weight="bold" style:font-size-asian="6pt" style:font-weight-asian="bold"/>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style:run-through="background" style:wrap="none"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6" style:family="graphic" style:parent-style-name="Graphics">
      <style:graphic-properties fo:margin-left="0in" fo:margin-right="0in" fo:margin-top="0in" fo:margin-bottom="0in"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7" style:family="graphic" style:parent-style-name="Graphics">
      <style:graphic-properties fo:margin-left="0in" fo:margin-right="0in" fo:margin-top="0in" fo:margin-bottom="0in" style:run-through="background" style:wrap="none"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8"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9" style:family="graphic" style:parent-style-name="Graphics">
      <style:graphic-properties style:run-through="foreground" style:wrap="parallel" style:number-wrapped-paragraphs="no-limit" style:wrap-contour="false" style:vertical-pos="top" style:vertical-rel="baseline" style:horizontal-pos="from-left" style:horizontal-rel="paragraph" style:mirror="none" fo:clip="rect(0in, 0in, 0in, 0in)" draw:luminance="0%" draw:contrast="0%" draw:red="0%" draw:green="0%" draw:blue="0%" draw:gamma="100%" draw:color-inversion="false" draw:image-opacity="100%" draw:color-mode="standard"/>
    </style:style>
    <style:style style:name="fr10"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1" style:family="graphic" style:parent-style-name="Graphics">
      <style:graphic-properties style:run-through="background" style:wrap="run-through" style:number-wrapped-paragraphs="no-limit"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12" style:family="graphic" style:parent-style-name="Graphics">
      <style:graphic-properties fo:margin-left="0in" fo:margin-right="0in" fo:margin-top="0in" fo:margin-bottom="0in"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3" style:family="graphic" style:parent-style-name="Graphics">
      <style:graphic-properties style:run-through="back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1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style style:name="fr15"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Sect1" style:family="section">
      <style:section-properties style:editable="false">
        <style:columns fo:column-count="1" fo:column-gap="0in"/>
      </style:section-properties>
    </style:style>
    <style:style style:name="Sect2" style:family="section">
      <style:section-properties style:editable="false">
        <style:columns fo:column-count="2">
          <style:column style:rel-width="28355*" fo:start-indent="0in" fo:end-indent="0.2189in"/>
          <style:column style:rel-width="37180*" fo:start-indent="0.2189in" fo:end-indent="0in"/>
        </style:columns>
      </style:section-properties>
    </style:style>
    <style:style style:name="Sect3" style:family="section">
      <style:section-properties text:dont-balance-text-columns="true" style:editable="false">
        <style:columns fo:column-count="2">
          <style:column style:rel-width="28262*" fo:start-indent="0in" fo:end-indent="0.2516in"/>
          <style:column style:rel-width="37273*" fo:start-indent="0.2516in" fo:end-indent="0in"/>
        </style:columns>
      </style:section-properties>
    </style:style>
    <style:style style:name="Sect4" style:family="section">
      <style:section-properties text:dont-balance-text-columns="true" style:editable="false">
        <style:columns fo:column-count="2">
          <style:column style:rel-width="29600*" fo:start-indent="0in" fo:end-indent="0.0138in"/>
          <style:column style:rel-width="35935*" fo:start-indent="0.0138in" fo:end-indent="0in"/>
        </style:columns>
      </style:section-properties>
    </style:style>
    <style:style style:name="Sect5" style:family="section">
      <style:section-properties style:editable="false">
        <style:columns fo:column-count="2">
          <style:column style:rel-width="35636*" fo:start-indent="0in" fo:end-indent="0.0138in"/>
          <style:column style:rel-width="29899*" fo:start-indent="0.0138in" fo:end-indent="0in"/>
        </style:columns>
      </style:section-properties>
    </style:style>
    <style:style style:name="Sect6" style:family="section">
      <style:section-properties style:editable="false">
        <style:columns fo:column-count="2">
          <style:column style:rel-width="17751*" fo:start-indent="0in" fo:end-indent="0.0138in"/>
          <style:column style:rel-width="47784*" fo:start-indent="0.0138in" fo:end-indent="0in"/>
        </style:columns>
      </style:section-properties>
    </style:style>
    <style:style style:name="Sect7" style:family="section">
      <style:section-properties text:dont-balance-text-columns="true" style:editable="false">
        <style:columns fo:column-count="2">
          <style:column style:rel-width="33887*" fo:start-indent="0in" fo:end-indent="0.0138in"/>
          <style:column style:rel-width="31648*" fo:start-indent="0.0138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draw:frame draw:style-name="fr1" draw:name="Image163" text:anchor-type="char" svg:x="0in" svg:y="0in" svg:width="8.2681in" svg:height="11.6929in" draw:z-index="500"><draw:image xlink:href="Pictures/capa-render.jpg" xlink:type="simple" xlink:show="embed" xlink:actuate="onLoad" draw:mime-type="image/png"/></draw:frame><text:span text:style-name="T1"/><text:span text:style-name="T2"/><text:span text:style-name="T3"/><text:span text:style-name="T4"/><text:span text:style-name="T1"/><text:span text:style-name="T2"/><text:span text:style-name="T5"/><text:span text:style-name="T4"/><text:span text:style-name="T3"/><text:span text:style-name="T2"/><text:span text:style-name="T3"/><text:span text:style-name="T4"/><text:span text:style-name="T6"/><text:span text:style-name="T2"/><text:span text:style-name="T3"/><text:span text:style-name="T4"/><text:span text:style-name="T7"/></text:p>
        <text:p text:style-name="P2"/>
        <text:h text:style-name="P3" text:outline-level="2"><text:span text:style-name="T8"/><text:span text:style-name="T9"/><text:span text:style-name="T10"/></text:h>
        <text:p text:style-name="P4"><text:span text:style-name="T11"/><text:span text:style-name="T12"/><text:span text:style-name="T13"/><text:span text:style-name="T14"/><text:span text:style-name="T15"/></text:p>
        <text:p text:style-name="P5"><text:span text:style-name="T13"/><text:span text:style-name="T16"/><text:span text:style-name="T11"/><text:span text:style-name="T16"/><text:span text:style-name="T17"/></text:p>
      </text:section>
      <text:p text:style-name="P6"/>
      <text:p text:style-name="P7"/>
      <text:p text:style-name="P8"/>
      <text:p text:style-name="P9"><draw:frame draw:style-name="fr3" draw:name="Image 19" text:anchor-type="as-char" svg:width="0.7165in" svg:height="0.6457in" draw:z-index="502"><draw:image xlink:href="Pictures/10000001000000890000007C1AA9694F.png" xlink:type="simple" xlink:show="embed" xlink:actuate="onLoad" draw:mime-type="image/png"/></draw:frame></text:p>
      <text:p text:style-name="P7"/>
      <draw:frame draw:style-name="fr1" draw:name="Image152" text:anchor-type="char" svg:x="0.7874in" svg:y="0.6102in" svg:width="6.6953in" svg:height="10.3791in" draw:z-index="318">
        <draw:image xlink:href="Pictures/1000000100000282000003E47812FE38.png" xlink:type="simple" xlink:show="embed" xlink:actuate="onLoad" draw:mime-type="image/png"/>
      </draw:frame>
      <draw:frame draw:style-name="fr2" draw:name="Image154" text:anchor-type="char" svg:x="5.8201in" svg:y="-0.2874in" svg:width="2.0508in" svg:height="1.502in" draw:z-index="350">
        <draw:image xlink:href="Pictures/10000001000000C4000000902B12653D.png" xlink:type="simple" xlink:show="embed" xlink:actuate="onLoad" draw:mime-type="image/png"/>
      </draw:frame>
      <draw:frame draw:style-name="fr2" draw:name="Image162" text:anchor-type="char" svg:x="0.402in" svg:y="-0.2874in" svg:width="2.0508in" svg:height="1.502in" draw:z-index="351">
        <draw:image xlink:href="Pictures/10000001000000C4000000902B12653D.png" xlink:type="simple" xlink:show="embed" xlink:actuate="onLoad" draw:mime-type="image/png"/>
      </draw:frame>
      <text:p text:style-name="P7"/>
      <text:p text:style-name="P7"/>
      <text:p text:style-name="P7"/>
      <text:p text:style-name="P7"/>
      <text:p text:style-name="P7"/>
      <text:p text:style-name="P7"/>
      <text:p text:style-name="P10"/>
      <text:section text:style-name="Sect2" text:name="Section1">
        <text:h text:style-name="P11" text:outline-level="5"><text:span text:style-name="T18">THEODORICO</text:span><text:span text:style-name="T19"> </text:span><text:span text:style-name="T18">DE</text:span><text:span text:style-name="T19"> </text:span><text:span text:style-name="T18">ASSIS</text:span><text:span text:style-name="T20"> </text:span><text:span text:style-name="T21">FERRAÇO</text:span></text:h>
        <text:p text:style-name="P12"><text:span text:style-name="T22">Prefeito</text:span><text:span text:style-name="T22"/></text:p>
        <text:h text:style-name="P13" text:outline-level="5"><text:span text:style-name="T18">JOSÉ</text:span><text:span text:style-name="T19"> </text:span><text:span text:style-name="T18">CARLOS</text:span><text:span text:style-name="T20"> </text:span><text:span text:style-name="T18">CORRÊA</text:span><text:span text:style-name="T19"> </text:span><text:span text:style-name="T18">CARDOSO</text:span><text:span text:style-name="T20"> </text:span><text:span text:style-name="T21">JÚNIOR</text:span></text:h>
        <text:p text:style-name="P14"><text:span text:style-name="T22">Vice-Prefeito</text:span><text:span text:style-name="T22"/></text:p>
      </text:section>
      <text:section text:style-name="Sect1" text:name="Section2">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6"/>
        <text:h text:style-name="P17" text:outline-level="5"><text:span text:style-name="T23">CÂMARA</text:span><text:span text:style-name="T24"> </text:span><text:span text:style-name="T25">MUNICIPAL</text:span><text:span text:style-name="T26"> </text:span><text:span text:style-name="T27">DE</text:span><text:span text:style-name="T28"> </text:span><text:span text:style-name="T29">CACHOEIRO</text:span><text:span text:style-name="T26"> </text:span><text:span text:style-name="T27">DE</text:span><text:span text:style-name="T26"> </text:span><text:span text:style-name="T30">ITAPEMIRIM </text:span></text:h>
        <text:p text:style-name="P18"><draw:frame draw:style-name="fr4" draw:name="Image147" text:anchor-type="char" svg:x="0.7945in" svg:y="0.0661in" svg:width="6.6929in" svg:height="0.0161in" draw:z-index="316"><draw:image xlink:href="Pictures/1000000100000282000000017B0C9962.png" xlink:type="simple" xlink:show="embed" xlink:actuate="onLoad" draw:mime-type="image/png"/></draw:frame></text:p>
        <text:p text:style-name="P19"/>
      </text:section>
      <text:section text:style-name="Sect3" text:name="Section3">
        <text:p text:style-name="P20"><draw:frame draw:style-name="fr1" draw:name="Image82" text:anchor-type="char" svg:x="0.0047in" svg:y="2.2626in" svg:width="8.2634in" svg:height="5.8508in" draw:z-index="271"><draw:image xlink:href="Pictures/100000010000031900000231102FDD33.png" xlink:type="simple" xlink:show="embed" xlink:actuate="onLoad" draw:mime-type="image/png"/></draw:frame><draw:frame draw:style-name="fr5" draw:name="Image153" text:anchor-type="char" svg:x="1.6075in" svg:y="0in" svg:width="6.6602in" svg:height="1.3874in" draw:z-index="348"><draw:image xlink:href="Pictures/100000010000027F0000008534431986.png" xlink:type="simple" xlink:show="embed" xlink:actuate="onLoad" draw:mime-type="image/png"/></draw:frame><text:span text:style-name="T31">Alexandre</text:span><text:span text:style-name="T32"> </text:span><text:span text:style-name="T31">Valdo</text:span><text:span text:style-name="T33"> </text:span><text:span text:style-name="T34">Maitan</text:span></text:p>
        <text:p text:style-name="P21"><text:span text:style-name="T35">Presidente</text:span><text:span text:style-name="T35"/></text:p>
        <text:p text:style-name="P22"><text:span text:style-name="T31">Vitor</text:span><text:span text:style-name="T36"> </text:span><text:span text:style-name="T31">Azevedo</text:span><text:span text:style-name="T37"> </text:span><text:span text:style-name="T31">Fonseca</text:span><text:span text:style-name="T36"> </text:span><text:span text:style-name="T31">de</text:span><text:span text:style-name="T37"> </text:span><text:span text:style-name="T34">Andrade</text:span></text:p>
        <text:p text:style-name="P21"><text:span text:style-name="T38">1º </text:span><text:span text:style-name="T35">Secretário</text:span></text:p>
        <text:p text:style-name="P23"><text:span text:style-name="T31">Fabrício</text:span><text:span text:style-name="T33"> </text:span><text:span text:style-name="T31">da</text:span><text:span text:style-name="T36"> </text:span><text:span text:style-name="T31">Silva</text:span><text:span text:style-name="T36"> </text:span><text:span text:style-name="T34">Martins</text:span></text:p>
        <text:p text:style-name="P24"><text:span text:style-name="T35">Vice-Presidente</text:span><text:span text:style-name="T35"/></text:p>
        <text:p text:style-name="P25"><text:span text:style-name="T31">Marcos</text:span><text:span text:style-name="T39"> </text:span><text:span text:style-name="T31">Salles</text:span><text:span text:style-name="T36"> </text:span><text:span text:style-name="T34">Coelho</text:span></text:p>
        <text:p text:style-name="P24"><text:span text:style-name="T38">2º </text:span><text:span text:style-name="T35">Secretário</text:span></text:p>
      </text:section>
      <text:p text:style-name="P26"><draw:frame draw:style-name="fr1" draw:name="Image83" text:anchor-type="char" svg:x="0.7874in" svg:y="0.6102in" svg:width="6.6953in" svg:height="10.3791in" draw:z-index="272"><draw:image xlink:href="Pictures/1000000100000282000003E47812FE38.png" xlink:type="simple" xlink:show="embed" xlink:actuate="onLoad" draw:mime-type="image/png"/></draw:frame><draw:frame draw:style-name="fr1" draw:name="Image84" text:anchor-type="char" svg:x="0in" svg:y="0in" svg:width="8.2681in" svg:height="11.6929in" draw:z-index="273"><draw:image xlink:href="Pictures/100000010000031900000462A9B59E82.png" xlink:type="simple" xlink:show="embed" xlink:actuate="onLoad" draw:mime-type="image/png"/></draw:frame></text:p>
      <text:p text:style-name="P27"><draw:frame draw:style-name="fr6" draw:name="Image 41" text:anchor-type="char" svg:x="0.7874in" svg:y="-0.6138in" svg:width="1.2228in" svg:height="1.1008in" draw:z-index="340"><draw:image xlink:href="Pictures/10000001000000EB000000D463A43EBB.png" xlink:type="simple" xlink:show="embed" xlink:actuate="onLoad" draw:mime-type="image/png"/></draw:frame><text:span text:style-name="T40">(…) ESTOU CERCADO DE</text:span><text:span text:style-name="T41"> </text:span><text:span text:style-name="T40">LEMBRANÇAS</text:span><text:span text:style-name="T41"> </text:span><text:span text:style-name="T40">(…). SÃO DEZENAS (…) QUE DESFILAM SEM ORDEM</text:span><text:span text:style-name="T42"> </text:span><text:span text:style-name="T40">,</text:span><text:span text:style-name="T42"> </text:span><text:span text:style-name="T40">COMO</text:span><text:span text:style-name="T42"> </text:span><text:span text:style-name="T40">SE</text:span><text:span text:style-name="T42"> </text:span><text:span text:style-name="T40">EU SONHASSE (…).</text:span></text:p>
      <text:p text:style-name="P28"><text:span text:style-name="T43">Rubem</text:span><text:span text:style-name="T44"> </text:span><text:span text:style-name="T45">Braga</text:span></text:p>
      <text:p text:style-name="P29"/>
      <text:p text:style-name="P7"/>
      <text:p text:style-name="P30"/>
      <text:p text:style-name="P9"><draw:frame draw:style-name="fr3" draw:name="Image 45" text:anchor-type="as-char" svg:width="0.711in" svg:height="0.6402in" draw:z-index="503"><draw:image xlink:href="Pictures/10000001000000890000007B65EB5E14.png" xlink:type="simple" xlink:show="embed" xlink:actuate="onLoad" draw:mime-type="image/png"/></draw:frame></text:p>
      <text:p text:style-name="P31"/>
      <text:section text:style-name="Sect4" text:name="Section4">
        <text:h text:style-name="P32" text:outline-level="6"><draw:frame draw:style-name="fr2" draw:name="Image151" text:anchor-type="char" svg:x="1.6075in" svg:y="-1.5091in" svg:width="6.6602in" svg:height="1.3874in" draw:z-index="347"><draw:image xlink:href="Pictures/100000010000027F000000857E66E3FC.png" xlink:type="simple" xlink:show="embed" xlink:actuate="onLoad" draw:mime-type="image/png"/></draw:frame><text:span text:style-name="T46">ALMIR</text:span><text:span text:style-name="T47"> </text:span><text:span text:style-name="T46">DE SOUZA </text:span><text:span text:style-name="T48">SCHERRER</text:span></text:h>
        <text:p text:style-name="P33"><text:span text:style-name="T49">Secretário</text:span><text:span text:style-name="T50"> </text:span><text:span text:style-name="T49">Executivo</text:span><text:span text:style-name="T50"> </text:span><text:span text:style-name="T49">de</text:span><text:span text:style-name="T51"> </text:span><text:span text:style-name="T52">Comunicação</text:span></text:p>
        <text:p text:style-name="P34"/>
        <text:h text:style-name="P35" text:outline-level="6"><text:span text:style-name="T46">ASTOR</text:span><text:span text:style-name="T53"> </text:span><text:span text:style-name="T46">DILEM</text:span><text:span text:style-name="T54"> </text:span><text:span text:style-name="T46">DOS</text:span><text:span text:style-name="T54"> </text:span><text:span text:style-name="T46">SANTOS</text:span><text:span text:style-name="T54"> </text:span><text:span text:style-name="T48">JUNIOR</text:span></text:h>
        <text:p text:style-name="P33"><text:span text:style-name="T49">Secretário</text:span><text:span text:style-name="T51"> </text:span><text:span text:style-name="T49">Municipal</text:span><text:span text:style-name="T55"> </text:span><text:span text:style-name="T49">de</text:span><text:span text:style-name="T51"> </text:span><text:span text:style-name="T49">Manutenção</text:span><text:span text:style-name="T55"> </text:span><text:span text:style-name="T49">e</text:span><text:span text:style-name="T55"> </text:span><text:span text:style-name="T52">Serviços</text:span></text:p>
        <text:p text:style-name="P36"/>
        <text:h text:style-name="P35" text:outline-level="6"><text:span text:style-name="T46">CLAYTON</text:span><text:span text:style-name="T56"> </text:span><text:span text:style-name="T46">SIQUEIRA</text:span><text:span text:style-name="T56"> </text:span><text:span text:style-name="T46">DO</text:span><text:span text:style-name="T57"> </text:span><text:span text:style-name="T48">NASCIMENTO</text:span></text:h>
        <text:p text:style-name="P33"><text:span text:style-name="T49">Secretário</text:span><text:span text:style-name="T50"> </text:span><text:span text:style-name="T49">Municipal</text:span><text:span text:style-name="T51"> </text:span><text:span text:style-name="T49">de</text:span><text:span text:style-name="T50"> </text:span><text:span text:style-name="T49">Segurança</text:span><text:span text:style-name="T51"> </text:span><text:span text:style-name="T49">e</text:span><text:span text:style-name="T51"> </text:span><text:span text:style-name="T52">Trânsito</text:span></text:p>
        <text:p text:style-name="P34"/>
        <text:h text:style-name="P37" text:outline-level="6"><text:span text:style-name="T48">DANIELLY</text:span><text:span text:style-name="T46"> </text:span><text:span text:style-name="T48">BRANDÃO</text:span><text:span text:style-name="T46"> </text:span><text:span text:style-name="T48">TÁVORA</text:span></text:h>
        <text:p text:style-name="P33"><text:span text:style-name="T49">Presidente</text:span><text:span text:style-name="T50"> </text:span><text:span text:style-name="T49">Executiva</text:span><text:span text:style-name="T51"> </text:span><text:span text:style-name="T49">do</text:span><text:span text:style-name="T51"> Ipaci</text:span></text:p>
        <text:p text:style-name="P34"/>
        <text:h text:style-name="P35" text:outline-level="6"><text:span text:style-name="T46">EDER</text:span><text:span text:style-name="T57"> </text:span><text:span text:style-name="T46">BOTELHO</text:span><text:span text:style-name="T58"> </text:span><text:span text:style-name="T46">DA</text:span><text:span text:style-name="T48"> FONSECA</text:span></text:h>
        <text:p text:style-name="P38"><text:span text:style-name="T49">Secretário</text:span><text:span text:style-name="T55"> </text:span><text:span text:style-name="T49">Municipal</text:span><text:span text:style-name="T55"> </text:span><text:span text:style-name="T49">de</text:span><text:span text:style-name="T55"> </text:span><text:span text:style-name="T49">Desenvolvimento</text:span><text:span text:style-name="T55"> </text:span><text:span text:style-name="T49">Social</text:span><text:span text:style-name="T55"> </text:span><text:span text:style-name="T49">(Inte-</text:span><text:span text:style-name="T52">rino)</text:span></text:p>
        <text:p text:style-name="P39"/>
        <text:p text:style-name="P40"><text:span text:style-name="T59">EDNALVA</text:span><text:span text:style-name="T60"> </text:span><text:span text:style-name="T59">MARIN</text:span></text:p>
        <text:p text:style-name="P41"><text:span text:style-name="T49">Secretária</text:span><text:span text:style-name="T61"> </text:span><text:span text:style-name="T49">Municipal</text:span><text:span text:style-name="T61"> </text:span><text:span text:style-name="T49">de</text:span><text:span text:style-name="T61"> </text:span><text:span text:style-name="T49">Cidadania,</text:span><text:span text:style-name="T61"> </text:span><text:span text:style-name="T49">Trabalho</text:span><text:span text:style-name="T61"> </text:span><text:span text:style-name="T49">e</text:span><text:span text:style-name="T61"> </text:span><text:span text:style-name="T49">Direitos </text:span><text:span text:style-name="T52">Humanos</text:span></text:p>
        <text:p text:style-name="P42"/>
        <text:h text:style-name="P35" text:outline-level="6"><text:span text:style-name="T46">ELIZEU</text:span><text:span text:style-name="T54"> </text:span><text:span text:style-name="T46">CRISOSTOMO</text:span><text:span text:style-name="T54"> </text:span><text:span text:style-name="T46">DE</text:span><text:span text:style-name="T58"> </text:span><text:span text:style-name="T48">VARGAS</text:span></text:h>
        <text:p text:style-name="P33"><text:span text:style-name="T49">Secretário</text:span><text:span text:style-name="T51"> </text:span><text:span text:style-name="T49">Municipal</text:span><text:span text:style-name="T51"> </text:span><text:span text:style-name="T49">de</text:span><text:span text:style-name="T51"> </text:span><text:span text:style-name="T52">Fazenda</text:span></text:p>
        <text:p text:style-name="P34"/>
        <text:h text:style-name="P37" text:outline-level="6"><text:span text:style-name="T46">FABRÍCIO</text:span><text:span text:style-name="T56"> </text:span><text:span text:style-name="T46">FERREIRA</text:span><text:span text:style-name="T56"> </text:span><text:span text:style-name="T48">SOARES</text:span></text:h>
        <text:p text:style-name="P33"><text:span text:style-name="T49">Secretário</text:span><text:span text:style-name="T51"> </text:span><text:span text:style-name="T49">Municipal</text:span><text:span text:style-name="T51"> </text:span><text:span text:style-name="T49">de</text:span><text:span text:style-name="T51"> </text:span><text:span text:style-name="T52">Interior</text:span></text:p>
        <text:p text:style-name="P34"/>
        <text:h text:style-name="P35" text:outline-level="6"><text:span text:style-name="T46">FERNANDO</text:span><text:span text:style-name="T58"> </text:span><text:span text:style-name="T46">SANTOS</text:span><text:span text:style-name="T58"> </text:span><text:span text:style-name="T48">MOURA</text:span></text:h>
        <text:p text:style-name="P33"><text:span text:style-name="T49">Controlador</text:span><text:span text:style-name="T50"> </text:span><text:span text:style-name="T49">Geral</text:span><text:span text:style-name="T55"> </text:span><text:span text:style-name="T49">do</text:span><text:span text:style-name="T52"> Município</text:span></text:p>
        <text:p text:style-name="P34"/>
        <text:h text:style-name="P37" text:outline-level="6"><text:span text:style-name="T46">JOSÉ ARCANJO </text:span><text:span text:style-name="T48">NUNES</text:span></text:h>
        <text:p text:style-name="P33"><text:span text:style-name="T49">Secretário</text:span><text:span text:style-name="T51"> </text:span><text:span text:style-name="T49">Municipal</text:span><text:span text:style-name="T51"> </text:span><text:span text:style-name="T49">de</text:span><text:span text:style-name="T51"> </text:span><text:span text:style-name="T52">Agricultura</text:span></text:p>
        <text:p text:style-name="P34"/>
        <text:h text:style-name="P35" text:outline-level="6"><text:span text:style-name="T46">LUCIANO</text:span><text:span text:style-name="T62"> </text:span><text:span text:style-name="T46">BAPTISTA</text:span><text:span text:style-name="T63"> </text:span><text:span text:style-name="T46">OLIVEIRA</text:span><text:span text:style-name="T63"> </text:span><text:span text:style-name="T48">JUNIOR</text:span></text:h>
        <text:p text:style-name="P43"><text:span text:style-name="T49">Secretário Municipal de Desenvolvimento Urbano Secretário</text:span><text:span text:style-name="T64"> </text:span><text:span text:style-name="T49">Municipal</text:span><text:span text:style-name="T55"> </text:span><text:span text:style-name="T49">de</text:span><text:span text:style-name="T55"> </text:span><text:span text:style-name="T49">Limpeza</text:span><text:span text:style-name="T51"> </text:span><text:span text:style-name="T49">Urbana</text:span><text:span text:style-name="T55"> </text:span><text:span text:style-name="T52">(Interino)</text:span></text:p>
        <text:p text:style-name="P42"/>
        <text:h text:style-name="P35" text:outline-level="6"><text:span text:style-name="T46">LUIZ</text:span><text:span text:style-name="T65"> </text:span><text:span text:style-name="T46">CARLOS</text:span><text:span text:style-name="T66"> </text:span><text:span text:style-name="T46">ZANON</text:span><text:span text:style-name="T66"> </text:span><text:span text:style-name="T46">DA</text:span><text:span text:style-name="T66"> </text:span><text:span text:style-name="T46">SILVA</text:span><text:span text:style-name="T66"> </text:span><text:span text:style-name="T48">JUNIOR</text:span></text:h>
        <text:p text:style-name="P33"><text:span text:style-name="T49">Procurador</text:span><text:span text:style-name="T50"> </text:span><text:span text:style-name="T49">Geral</text:span><text:span text:style-name="T51"> </text:span><text:span text:style-name="T49">do</text:span><text:span text:style-name="T51"> </text:span><text:span text:style-name="T52">Município</text:span></text:p>
        <text:h text:style-name="P44" text:outline-level="6"><text:span text:style-name="T46">MARCELO</text:span><text:span text:style-name="T65"> </text:span><text:span text:style-name="T46">FÁVERO</text:span><text:span text:style-name="T53"> </text:span><text:span text:style-name="T46">DE</text:span><text:span text:style-name="T56"> </text:span><text:span text:style-name="T48">OLIVEIRA</text:span></text:h>
        <text:p text:style-name="P45"><text:span text:style-name="T49">Secretário</text:span><text:span text:style-name="T67"> </text:span><text:span text:style-name="T49">Executivo</text:span><text:span text:style-name="T50"> </text:span><text:span text:style-name="T49">de</text:span><text:span text:style-name="T67"> </text:span><text:span text:style-name="T49">Relações</text:span><text:span text:style-name="T50"> </text:span><text:span text:style-name="T52">Institucionais</text:span></text:p>
        <text:p text:style-name="P34"/>
        <text:h text:style-name="P46" text:outline-level="6"><text:span text:style-name="T46">MAURO</text:span><text:span text:style-name="T54"> </text:span><text:span text:style-name="T46">CÉSAR</text:span><text:span text:style-name="T47"> </text:span><text:span text:style-name="T46">DE</text:span><text:span text:style-name="T48"> </text:span><text:span text:style-name="T46">OLIVEIRA</text:span><text:span text:style-name="T47"> </text:span><text:span text:style-name="T57">SÁ</text:span></text:h>
        <text:p text:style-name="P45"><text:span text:style-name="T49">Secretário</text:span><text:span text:style-name="T51"> </text:span><text:span text:style-name="T49">Municipal</text:span><text:span text:style-name="T51"> </text:span><text:span text:style-name="T49">de</text:span><text:span text:style-name="T51"> </text:span><text:span text:style-name="T52">Transportes</text:span></text:p>
        <text:p text:style-name="P36"/>
        <text:h text:style-name="P46" text:outline-level="6"><text:span text:style-name="T46">RODOLPHO</text:span><text:span text:style-name="T68"> </text:span><text:span text:style-name="T46">SILVA</text:span><text:span text:style-name="T68"> </text:span><text:span text:style-name="T54">MAIA</text:span></text:h>
        <text:p text:style-name="P47"><text:span text:style-name="T49">Secretário Municipal de Esporte, Lazer e Qualidade de </text:span><text:span text:style-name="T51">Vida</text:span></text:p>
        <text:p text:style-name="P48"/>
        <text:h text:style-name="P46" text:outline-level="6"><text:span text:style-name="T46">RODOLFO</text:span><text:span text:style-name="T58"> </text:span><text:span text:style-name="T46">FERNANDES</text:span><text:span text:style-name="T47"> </text:span><text:span text:style-name="T46">DO</text:span><text:span text:style-name="T47"> </text:span><text:span text:style-name="T48">CARMO</text:span></text:h>
        <text:p text:style-name="P47"><text:span text:style-name="T52">Secretário</text:span><text:span text:style-name="T55"> </text:span><text:span text:style-name="T52">Municipal</text:span><text:span text:style-name="T55"> </text:span><text:span text:style-name="T52">de</text:span><text:span text:style-name="T55"> </text:span><text:span text:style-name="T52">Governo</text:span><text:span text:style-name="T55"> </text:span><text:span text:style-name="T52">e</text:span><text:span text:style-name="T55"> </text:span><text:span text:style-name="T52">Planejamento</text:span><text:span text:style-name="T55"> </text:span><text:span text:style-name="T52">Estra-tégico</text:span></text:p>
        <text:p text:style-name="P49"><text:span text:style-name="T49">Secretário Municipal de Captação de Recursos (Interi-</text:span><text:span text:style-name="T51">no)</text:span></text:p>
        <text:p text:style-name="P50"><text:span text:style-name="T49">Secretário</text:span><text:span text:style-name="T50"> </text:span><text:span text:style-name="T49">Municipal</text:span><text:span text:style-name="T51"> </text:span><text:span text:style-name="T49">de</text:span><text:span text:style-name="T50"> </text:span><text:span text:style-name="T49">Obras</text:span><text:span text:style-name="T51"> </text:span><text:span text:style-name="T52">(Interino)</text:span></text:p>
        <text:p text:style-name="P34"/>
        <text:h text:style-name="P46" text:outline-level="6"><text:span text:style-name="T46">ROGÉRIO</text:span><text:span text:style-name="T68"> </text:span><text:span text:style-name="T46">DA</text:span><text:span text:style-name="T66"> </text:span><text:span text:style-name="T46">SILVA</text:span><text:span text:style-name="T66"> </text:span><text:span text:style-name="T48">ATHAYDE</text:span></text:h>
        <text:p text:style-name="P45"><text:span text:style-name="T49">Secretário</text:span><text:span text:style-name="T51"> </text:span><text:span text:style-name="T49">Municipal</text:span><text:span text:style-name="T51"> </text:span><text:span text:style-name="T49">de</text:span><text:span text:style-name="T51"> </text:span><text:span text:style-name="T52">Administração</text:span></text:p>
        <text:p text:style-name="P34"/>
        <text:h text:style-name="P51" text:outline-level="6"><text:span text:style-name="T46">ROGÉRIO RIBEIRO DO </text:span><text:span text:style-name="T48">CARMO</text:span></text:h>
        <text:p text:style-name="P45"><text:span text:style-name="T49">Secretário</text:span><text:span text:style-name="T51"> </text:span><text:span text:style-name="T49">Municipal</text:span><text:span text:style-name="T51"> </text:span><text:span text:style-name="T49">de</text:span><text:span text:style-name="T51"> </text:span><text:span text:style-name="T49">Desenvolvimento</text:span><text:span text:style-name="T51"> </text:span><text:span text:style-name="T52">Econômico</text:span></text:p>
        <text:p text:style-name="P34"/>
        <text:h text:style-name="P46" text:outline-level="6"><text:span text:style-name="T46">SIMONE</text:span><text:span text:style-name="T47"> </text:span><text:span text:style-name="T46">DE SOUZA </text:span><text:span text:style-name="T48">BEIRIZ</text:span></text:h>
        <text:p text:style-name="P45"><text:span text:style-name="T49">Secretária</text:span><text:span text:style-name="T51"> </text:span><text:span text:style-name="T49">Municipal</text:span><text:span text:style-name="T51"> </text:span><text:span text:style-name="T49">de</text:span><text:span text:style-name="T51"> </text:span><text:span text:style-name="T52">Educação</text:span></text:p>
        <text:p text:style-name="P34"/>
        <text:h text:style-name="P51" text:outline-level="6"><text:span text:style-name="T48">TATIANA</text:span><text:span text:style-name="T69"> </text:span><text:span text:style-name="T48">APARECIDA</text:span><text:span text:style-name="T70"> </text:span><text:span text:style-name="T48">PIROVANI</text:span><text:span text:style-name="T70"> </text:span><text:span text:style-name="T48">RODRIGUES</text:span></text:h>
        <text:p text:style-name="P45"><text:span text:style-name="T49">Diretora</text:span><text:span text:style-name="T67"> </text:span><text:span text:style-name="T49">Presidente</text:span><text:span text:style-name="T67"> </text:span><text:span text:style-name="T49">da</text:span><text:span text:style-name="T67"> </text:span><text:span text:style-name="T49">Agersa</text:span><text:span text:style-name="T50"> </text:span><text:span text:style-name="T52">(Interino)</text:span></text:p>
        <text:p text:style-name="P34"/>
        <text:h text:style-name="P46" text:outline-level="6"><text:span text:style-name="T46">THIAGO</text:span><text:span text:style-name="T48"> </text:span><text:span text:style-name="T46">FIÓRIO</text:span><text:span text:style-name="T47"> </text:span><text:span text:style-name="T48">LONGUI</text:span></text:h>
        <text:p text:style-name="P45"><text:span text:style-name="T49">Secretário</text:span><text:span text:style-name="T50"> </text:span><text:span text:style-name="T49">Municipal</text:span><text:span text:style-name="T55"> </text:span><text:span text:style-name="T49">de</text:span><text:span text:style-name="T55"> </text:span><text:span text:style-name="T49">Meio</text:span><text:span text:style-name="T55"> </text:span><text:span text:style-name="T52">Ambiente</text:span></text:p>
        <text:p text:style-name="P34"/>
        <text:h text:style-name="P51" text:outline-level="6"><text:span text:style-name="T46">VILSON</text:span><text:span text:style-name="T53"> </text:span><text:span text:style-name="T46">CARLOS</text:span><text:span text:style-name="T54"> </text:span><text:span text:style-name="T46">GOMES</text:span><text:span text:style-name="T54"> </text:span><text:span text:style-name="T48">COELHO</text:span></text:h>
        <text:p text:style-name="P52"><text:span text:style-name="T49">Secretário</text:span><text:span text:style-name="T55"> </text:span><text:span text:style-name="T49">Municipal</text:span><text:span text:style-name="T55"> </text:span><text:span text:style-name="T49">de</text:span><text:span text:style-name="T55"> </text:span><text:span text:style-name="T49">Gestão</text:span><text:span text:style-name="T55"> </text:span><text:span text:style-name="T49">Especial Secretário</text:span><text:span text:style-name="T50"> </text:span><text:span text:style-name="T49">Municipal</text:span><text:span text:style-name="T55"> </text:span><text:span text:style-name="T49">de</text:span><text:span text:style-name="T55"> </text:span><text:span text:style-name="T49">Saúde</text:span><text:span text:style-name="T55"> </text:span><text:span text:style-name="T52">(Interino)</text:span></text:p>
        <text:p text:style-name="P42"/>
        <text:h text:style-name="P51" text:outline-level="6"><text:span text:style-name="T46">WANDERSON</text:span><text:span text:style-name="T48"> </text:span><text:span text:style-name="T46">AMORIM</text:span><text:span text:style-name="T48"> </text:span><text:span text:style-name="T54">DONA</text:span></text:h>
        <text:p text:style-name="P45"><text:span text:style-name="T49">Secretário</text:span><text:span text:style-name="T50"> </text:span><text:span text:style-name="T49">Municipal</text:span><text:span text:style-name="T51"> </text:span><text:span text:style-name="T49">de</text:span><text:span text:style-name="T50"> </text:span><text:span text:style-name="T49">Cultura</text:span><text:span text:style-name="T51"> </text:span><text:span text:style-name="T49">e</text:span><text:span text:style-name="T51"> </text:span><text:span text:style-name="T52">Turismo</text:span></text:p>
      </text:section>
      <text:p text:style-name="P53"><draw:frame draw:style-name="fr1" draw:name="Image85" text:anchor-type="char" svg:x="1.6953in" svg:y="0.6102in" svg:width="5.7862in" svg:height="0.3756in" draw:z-index="274"><draw:image xlink:href="Pictures/100000010000022B0000002474849A47.png" xlink:type="simple" xlink:show="embed" xlink:actuate="onLoad" draw:mime-type="image/png"/></draw:frame><draw:frame draw:style-name="fr1" draw:name="Image86" text:anchor-type="char" svg:x="0.0008in" svg:y="0in" svg:width="8.2673in" svg:height="11.6929in" draw:z-index="275"><draw:image xlink:href="Pictures/100000010000031900000462D545A874.png" xlink:type="simple" xlink:show="embed" xlink:actuate="onLoad" draw:mime-type="image/png"/></draw:frame></text:p>
      <text:p text:style-name="P54"/>
      <text:p text:style-name="P54"/>
      <text:p text:style-name="P55"/>
      <text:p text:style-name="P56"><text:span text:style-name="T40">BATEI, LAVADEIRAS! SÃO</text:span><text:span text:style-name="T71"> </text:span><text:span text:style-name="T40">OUTRAS</text:span><text:span text:style-name="T71"> </text:span><text:span text:style-name="T40">AS</text:span><text:span text:style-name="T71"> </text:span><text:span text:style-name="T40">ÁGUAS, SÃO SEMPRE OUTRAS</text:span></text:p>
      <text:p text:style-name="P57"><text:span text:style-name="T40">ÁGUAS: O RIO É O MESMO. SÓ EU QUE SOU OUTRO, TÃO</text:span><text:span text:style-name="T72"> </text:span><text:span text:style-name="T40">OUTRO</text:span><text:span text:style-name="T41"> </text:span><text:span text:style-name="T40">DAQUELE</text:span><text:span text:style-name="T41"> </text:span><text:span text:style-name="T40">QUE OUTRORA VOS VIU</text:span></text:p>
      <text:p text:style-name="P58"><text:span text:style-name="T43">Newton</text:span><text:span text:style-name="T73"> </text:span><text:span text:style-name="T45">Braga</text:span></text:p>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60"/>
      <text:p text:style-name="P61"><text:span text:style-name="T74">D.O.</text:span><text:span text:style-name="T75"> </text:span><text:span text:style-name="T74">PREFEITURA</text:span><text:span text:style-name="T76"> </text:span><text:span text:style-name="T74">MUNICIPAL</text:span><text:span text:style-name="T77"> </text:span><text:span text:style-name="T74">DE</text:span><text:span text:style-name="T78"> </text:span><text:span text:style-name="T79">CACHOEIRO</text:span><text:span text:style-name="T74"><text:tab/></text:span><text:span text:style-name="T80">05</text:span></text:p>
      <text:p text:style-name="P62"/>
      <text:p text:style-name="P63"/>
      <text:p text:style-name="P63"/>
      <text:p text:style-name="P64"/>
      <text:p text:style-name="P9"><draw:frame draw:style-name="fr3" draw:name="Image 65" text:anchor-type="as-char" svg:width="0.711in" svg:height="0.6402in" draw:z-index="504"><draw:image xlink:href="Pictures/10000001000000890000007B65EB5E14.png" xlink:type="simple" xlink:show="embed" xlink:actuate="onLoad" draw:mime-type="image/png"/></draw:frame></text:p>
      <text:h text:style-name="Heading_20_2" text:outline-level="3"><draw:frame draw:style-name="fr2" draw:name="Image93" text:anchor-type="char" svg:x="1.6075in" svg:y="-1.3366in" svg:width="6.6602in" svg:height="1.3874in" draw:z-index="346"><draw:image xlink:href="Pictures/100000010000027F000000853834306A.png" xlink:type="simple" xlink:show="embed" xlink:actuate="onLoad" draw:mime-type="image/png"/></draw:frame><text:span text:style-name="T81">PODER</text:span><text:span text:style-name="T82"> </text:span><text:span text:style-name="T83">EXECUTIVO</text:span></text:h>
      <text:p text:style-name="P65"><draw:frame draw:style-name="fr4" draw:name="Image148" text:anchor-type="char" svg:x="0.7874in" svg:y="0.1217in" svg:width="6.6929in" svg:height="0.3874in" draw:z-index="317"><draw:image xlink:href="Pictures/100000010000028200000025D5979FC0.png" xlink:type="simple" xlink:show="embed" xlink:actuate="onLoad" draw:mime-type="image/png"/></draw:frame></text:p>
      <text:h text:style-name="P66" text:outline-level="6"><text:span text:style-name="T18">SECRETARIA</text:span><text:span text:style-name="T84"> </text:span><text:span text:style-name="T18">MUNICIPAL</text:span><text:span text:style-name="T84"> </text:span><text:span text:style-name="T18">DE</text:span><text:span text:style-name="T84"> </text:span><text:span text:style-name="T21">GOVERNO</text:span></text:h>
      <text:p text:style-name="P67"/>
      <text:p text:style-name="P68"/>
      <text:p text:style-name="P69"><text:span text:style-name="T85">LEI</text:span><text:span text:style-name="T86"> </text:span><text:span text:style-name="T85">N°</text:span><text:span text:style-name="T87"> </text:span><text:span text:style-name="T88">8366</text:span></text:p>
      <text:p text:style-name="P70"/>
      <text:p text:style-name="P71"><text:span text:style-name="T89">AUTORIZA A CRIAÇÃO DO PARQUE NATURAL MUNICIPAL DO ITABIRA E A REALIZAÇÃO DE OBRAS DE INFRAESTRUTURA, VISANDO A CRIAÇÃO</text:span><text:span text:style-name="T90"> </text:span><text:span text:style-name="T89">DO</text:span><text:span text:style-name="T90"> </text:span><text:span text:style-name="T89">PARQUE NATURAL INTERMUNICIPAL “O</text:span><text:span text:style-name="T91"> </text:span><text:span text:style-name="T89">FRADE</text:span><text:span text:style-name="T92"> </text:span><text:span text:style-name="T89">E</text:span><text:span text:style-name="T92"> </text:span><text:span text:style-name="T89">A</text:span><text:span text:style-name="T91"> </text:span><text:span text:style-name="T89">FREIRA”,</text:span><text:span text:style-name="T91"> </text:span><text:span text:style-name="T89">EM</text:span><text:span text:style-name="T92"> </text:span><text:span text:style-name="T89">ÁREAS</text:span><text:span text:style-name="T91"> </text:span><text:span text:style-name="T89">RECONHECIDAS COMO INTEGRANTES DOS RESPECTIVOS MONUMENTOS NATURAIS (MONAI e MONAFF), E DÁ OUTRAS PROVIDÊNCIAS.</text:span></text:p>
      <text:p text:style-name="P72"><text:span text:style-name="T93">O </text:span><text:span text:style-name="T89">Prefeito do Município de Cachoeiro de Itapemirim</text:span><text:span text:style-name="T93">, Estado do Espírito Santo, no uso de suas atribuições legais, conforme disposto no Art. 51 da Lei Orgânica</text:span><text:span text:style-name="T94"> </text:span><text:span text:style-name="T93">do</text:span><text:span text:style-name="T94"> </text:span><text:span text:style-name="T93">Município,</text:span><text:span text:style-name="T94"> </text:span><text:span text:style-name="T93">faz</text:span><text:span text:style-name="T94"> </text:span><text:span text:style-name="T93">saber</text:span><text:span text:style-name="T94"> </text:span><text:span text:style-name="T93">que</text:span><text:span text:style-name="T95"> </text:span><text:span text:style-name="T93">a</text:span><text:span text:style-name="T94"> </text:span><text:span text:style-name="T93">Câmara</text:span><text:span text:style-name="T94"> </text:span><text:span text:style-name="T93">Municipal </text:span><text:span text:style-name="T89">APROVA</text:span><text:span text:style-name="T93">, e ele </text:span><text:span text:style-name="T89">SANCIONA e PROMULGA </text:span><text:span text:style-name="T93">a seguinte </text:span><text:span text:style-name="T96">Lei:</text:span></text:p>
      <text:p text:style-name="P73"/>
      <text:p text:style-name="P74"><text:span text:style-name="T89">Art.</text:span><text:span text:style-name="T92"> </text:span><text:span text:style-name="T89">1°</text:span><text:span text:style-name="T91"> </text:span><text:span text:style-name="T93">Fica</text:span><text:span text:style-name="T97"> </text:span><text:span text:style-name="T93">o</text:span><text:span text:style-name="T98"> </text:span><text:span text:style-name="T93">Poder</text:span><text:span text:style-name="T99"> </text:span><text:span text:style-name="T93">Executivo</text:span><text:span text:style-name="T100"> </text:span><text:span text:style-name="T93">autorizado</text:span><text:span text:style-name="T100"> </text:span><text:span text:style-name="T93">a</text:span><text:span text:style-name="T99"> </text:span><text:span text:style-name="T93">criar,</text:span><text:span text:style-name="T98"> </text:span><text:span text:style-name="T93">no</text:span><text:span text:style-name="T98"> </text:span><text:span text:style-name="T93">Monumento</text:span><text:span text:style-name="T98"> </text:span><text:span text:style-name="T93">Natural</text:span><text:span text:style-name="T97"> </text:span><text:span text:style-name="T93">do</text:span><text:span text:style-name="T98"> </text:span><text:span text:style-name="T93">Itabira, a que se refere a Lei Municipal nº 8058, de 26 de setembro de 2023, o </text:span><text:span text:style-name="T89">Parque Natural Municipal</text:span><text:span text:style-name="T101"> </text:span><text:span text:style-name="T89">do</text:span><text:span text:style-name="T101"> </text:span><text:span text:style-name="T89">Itabira</text:span><text:span text:style-name="T93">,</text:span><text:span text:style-name="T100"> </text:span><text:span text:style-name="T93">obedecidas</text:span><text:span text:style-name="T96"> </text:span><text:span text:style-name="T93">as</text:span><text:span text:style-name="T97"> </text:span><text:span text:style-name="T93">normas</text:span><text:span text:style-name="T96"> </text:span><text:span text:style-name="T93">do</text:span><text:span text:style-name="T97"> </text:span><text:span text:style-name="T93">Plano</text:span><text:span text:style-name="T96"> </text:span><text:span text:style-name="T93">de</text:span><text:span text:style-name="T97"> </text:span><text:span text:style-name="T93">Manejo</text:span><text:span text:style-name="T97"> </text:span><text:span text:style-name="T93">do</text:span><text:span text:style-name="T97"> </text:span><text:span text:style-name="T93">Monumento</text:span><text:span text:style-name="T96"> </text:span><text:span text:style-name="T93">Natural</text:span><text:span text:style-name="T100"> </text:span><text:span text:style-name="T93">do Itabira, homologado pelo Decreto</text:span><text:span text:style-name="T102"> </text:span><text:span text:style-name="T93">Municipal 34.134, de</text:span><text:span text:style-name="T102"> </text:span><text:span text:style-name="T93">28 de</text:span><text:span text:style-name="T102"> </text:span><text:span text:style-name="T93">maio</text:span><text:span text:style-name="T102"> </text:span><text:span text:style-name="T93">de 2024.</text:span></text:p>
      <text:p text:style-name="P75"/>
      <text:p text:style-name="P76"><text:span text:style-name="T89">Art.</text:span><text:span text:style-name="T103"> </text:span><text:span text:style-name="T89">2º</text:span><text:span text:style-name="T104"> </text:span><text:span text:style-name="T93">O</text:span><text:span text:style-name="T105"> </text:span><text:span text:style-name="T93">Parque</text:span><text:span text:style-name="T94"> </text:span><text:span text:style-name="T93">Natural</text:span><text:span text:style-name="T95"> </text:span><text:span text:style-name="T93">Municipal</text:span><text:span text:style-name="T95"> </text:span><text:span text:style-name="T93">do</text:span><text:span text:style-name="T105"> </text:span><text:span text:style-name="T93">Itabira</text:span><text:span text:style-name="T105"> </text:span><text:span text:style-name="T93">contará</text:span><text:span text:style-name="T105"> </text:span><text:span text:style-name="T93">com</text:span><text:span text:style-name="T105"> </text:span><text:span text:style-name="T93">estrutura</text:span><text:span text:style-name="T105"> </text:span><text:span text:style-name="T93">física</text:span><text:span text:style-name="T95"> </text:span><text:span text:style-name="T106">para:</text:span></text:p>
      <text:p text:style-name="P77"/>
      <text:list text:style-name="WWNum1">
        <text:list-item>
          <text:p text:style-name="P78"><text:span text:style-name="T89">– </text:span><text:span text:style-name="T93">Implantação de escola ecológica, para o desenvolvimento de projetos de educação ambiental com os estudantes da rede municipal de ensino, conforme proposta pedagógica adotada pela Secretaria Municipal de Educação, em consonância com as Diretrizes</text:span><text:span text:style-name="T106"> </text:span><text:span text:style-name="T93">Curriculares Nacionais</text:span><text:span text:style-name="T106"> </text:span><text:span text:style-name="T93">da</text:span><text:span text:style-name="T102"> </text:span><text:span text:style-name="T93">Educação</text:span><text:span text:style-name="T106"> </text:span><text:span text:style-name="T93">Básica</text:span><text:span text:style-name="T106"> </text:span><text:span text:style-name="T93">e</text:span><text:span text:style-name="T106"> </text:span><text:span text:style-name="T93">seus temas integradores;</text:span></text:p>
        </text:list-item>
      </text:list>
      <text:p text:style-name="P75"/>
      <text:list text:continue-numbering="true" text:style-name="WWNum1">
        <text:list-item>
          <text:p text:style-name="P79"><text:span text:style-name="T89">– </text:span><text:span text:style-name="T93">Implantação de centro de pesquisa e estudos ambientais para a criação de viveiros</text:span><text:span text:style-name="T100"> </text:span><text:span text:style-name="T93">e</text:span><text:span text:style-name="T107"> </text:span><text:span text:style-name="T93">cultivo</text:span><text:span text:style-name="T107"> </text:span><text:span text:style-name="T93">de</text:span><text:span text:style-name="T96"> </text:span><text:span text:style-name="T93">sementes,</text:span><text:span text:style-name="T107"> </text:span><text:span text:style-name="T93">visando</text:span><text:span text:style-name="T107"> </text:span><text:span text:style-name="T93">o</text:span><text:span text:style-name="T107"> </text:span><text:span text:style-name="T93">desenvolvimento</text:span><text:span text:style-name="T107"> </text:span><text:span text:style-name="T93">florestal</text:span><text:span text:style-name="T107"> </text:span><text:span text:style-name="T93">com</text:span><text:span text:style-name="T99"> </text:span><text:span text:style-name="T93">o</text:span><text:span text:style-name="T107"> </text:span><text:span text:style-name="T93">plantio</text:span><text:span text:style-name="T100"> </text:span><text:span text:style-name="T93">de</text:span><text:span text:style-name="T96"> </text:span><text:span text:style-name="T93">árvores nativas</text:span><text:span text:style-name="T102"> </text:span><text:span text:style-name="T93">e</text:span><text:span text:style-name="T106"> </text:span><text:span text:style-name="T93">frutíferas,</text:span><text:span text:style-name="T102"> </text:span><text:span text:style-name="T93">além</text:span><text:span text:style-name="T106"> </text:span><text:span text:style-name="T93">da</text:span><text:span text:style-name="T102"> </text:span><text:span text:style-name="T93">execução</text:span><text:span text:style-name="T96"> </text:span><text:span text:style-name="T93">de</text:span><text:span text:style-name="T102"> </text:span><text:span text:style-name="T93">projetos</text:span><text:span text:style-name="T102"> </text:span><text:span text:style-name="T93">de</text:span><text:span text:style-name="T106"> </text:span><text:span text:style-name="T93">reflorestamento</text:span><text:span text:style-name="T102"> </text:span><text:span text:style-name="T93">e</text:span><text:span text:style-name="T106"> </text:span><text:span text:style-name="T93">arborização</text:span><text:span text:style-name="T102"> </text:span><text:span text:style-name="T93">urbana, em</text:span><text:span text:style-name="T94"> </text:span><text:span text:style-name="T93">cumprimento</text:span><text:span text:style-name="T99"> </text:span><text:span text:style-name="T93">ao</text:span><text:span text:style-name="T108"> </text:span><text:span text:style-name="T93">Plano</text:span><text:span text:style-name="T99"> </text:span><text:span text:style-name="T93">de</text:span><text:span text:style-name="T108"> </text:span><text:span text:style-name="T93">Educação</text:span><text:span text:style-name="T108"> </text:span><text:span text:style-name="T93">Ambiental</text:span><text:span text:style-name="T99"> </text:span><text:span text:style-name="T93">da</text:span><text:span text:style-name="T99"> </text:span><text:span text:style-name="T93">Secretaria</text:span><text:span text:style-name="T99"> </text:span><text:span text:style-name="T93">Municipal</text:span><text:span text:style-name="T99"> </text:span><text:span text:style-name="T93">de</text:span><text:span text:style-name="T99"> </text:span><text:span text:style-name="T93">Meio</text:span><text:span text:style-name="T108"> </text:span><text:span text:style-name="T93">Ambiente;</text:span></text:p>
        </text:list-item>
      </text:list>
      <text:p text:style-name="P75"/>
      <text:list text:continue-numbering="true" text:style-name="WWNum1">
        <text:list-item>
          <text:p text:style-name="P80"><text:span text:style-name="T89">–</text:span><text:span text:style-name="T109"> </text:span><text:span text:style-name="T93">Instalação</text:span><text:span text:style-name="T97"> </text:span><text:span text:style-name="T93">de</text:span><text:span text:style-name="T96"> </text:span><text:span text:style-name="T93">pontos</text:span><text:span text:style-name="T97"> </text:span><text:span text:style-name="T93">de</text:span><text:span text:style-name="T96"> </text:span><text:span text:style-name="T93">visitação</text:span><text:span text:style-name="T97"> </text:span><text:span text:style-name="T93">e</text:span><text:span text:style-name="T97"> </text:span><text:span text:style-name="T93">desenvolvimento</text:span><text:span text:style-name="T97"> </text:span><text:span text:style-name="T93">de</text:span><text:span text:style-name="T97"> </text:span><text:span text:style-name="T93">ecoturismo</text:span><text:span text:style-name="T96"> </text:span><text:span text:style-name="T93">e</text:span><text:span text:style-name="T97"> </text:span><text:span text:style-name="T93">turismo de aventura;</text:span></text:p>
        </text:list-item>
      </text:list>
      <text:p text:style-name="P75"/>
      <text:list text:continue-numbering="true" text:style-name="WWNum1">
        <text:list-item>
          <text:p text:style-name="P81"><text:span text:style-name="T89">– </text:span><text:span text:style-name="T93">Instalação de chalés, dormitórios, </text:span><text:span text:style-name="T110">campings </text:span><text:span text:style-name="T93">e estabelecimentos de </text:span><text:span text:style-name="T106">alimentação;</text:span></text:p>
        </text:list-item>
      </text:list>
      <text:p text:style-name="P82"/>
      <text:list text:continue-numbering="true" text:style-name="WWNum1">
        <text:list-item>
          <text:p text:style-name="P83"><text:span text:style-name="T89">–</text:span><text:span text:style-name="T103"> </text:span><text:span text:style-name="T93">Instalação</text:span><text:span text:style-name="T94"> </text:span><text:span text:style-name="T93">de</text:span><text:span text:style-name="T95"> </text:span><text:span text:style-name="T93">pontos</text:span><text:span text:style-name="T108"> </text:span><text:span text:style-name="T93">de</text:span><text:span text:style-name="T108"> </text:span><text:span text:style-name="T93">segurança</text:span><text:span text:style-name="T94"> </text:span><text:span text:style-name="T93">e</text:span><text:span text:style-name="T94"> </text:span><text:span text:style-name="T93">apoio</text:span><text:span text:style-name="T95"> </text:span><text:span text:style-name="T93">ao</text:span><text:span text:style-name="T94"> </text:span><text:span text:style-name="T106">turista.</text:span></text:p>
        </text:list-item>
      </text:list>
      <text:p text:style-name="P84"/>
      <text:p text:style-name="P85"><text:span text:style-name="T89">Art.</text:span><text:span text:style-name="T103"> </text:span><text:span text:style-name="T89">3º</text:span><text:span text:style-name="T111"> </text:span><text:span text:style-name="T93">Para</text:span><text:span text:style-name="T95"> </text:span><text:span text:style-name="T93">a</text:span><text:span text:style-name="T112"> </text:span><text:span text:style-name="T93">consecução</text:span><text:span text:style-name="T105"> </text:span><text:span text:style-name="T93">dos</text:span><text:span text:style-name="T112"> </text:span><text:span text:style-name="T93">objetivos</text:span><text:span text:style-name="T94"> </text:span><text:span text:style-name="T93">desta</text:span><text:span text:style-name="T105"> </text:span><text:span text:style-name="T93">Lei,</text:span><text:span text:style-name="T94"> </text:span><text:span text:style-name="T93">fica</text:span><text:span text:style-name="T105"> </text:span><text:span text:style-name="T93">o</text:span><text:span text:style-name="T105"> </text:span><text:span text:style-name="T93">Município</text:span><text:span text:style-name="T105"> </text:span><text:span text:style-name="T93">autorizado</text:span><text:span text:style-name="T95"> </text:span><text:span text:style-name="T107">a:</text:span></text:p>
      <text:p text:style-name="P77"/>
      <text:list text:style-name="WWNum2">
        <text:list-item>
          <text:p text:style-name="P86"><text:span text:style-name="T89">– </text:span><text:span text:style-name="T93">desenvolver projetos em parceria com a comunidade local, organizações, associações de moradores e instituições da sociedade civil;</text:span></text:p>
        </text:list-item>
      </text:list>
      <text:p text:style-name="P87"/>
      <text:p text:style-name="P88"/>
      <text:p text:style-name="P88"/>
      <text:p text:style-name="P88"/>
      <text:p text:style-name="P88"/>
      <text:p text:style-name="P88"/>
      <text:p text:style-name="P88"/>
      <text:p text:style-name="P88"/>
      <text:p text:style-name="P88"/>
      <text:p text:style-name="P89"/>
      <text:p text:style-name="P90"><draw:frame draw:style-name="fr3" draw:name="Image 73" text:anchor-type="as-char" svg:width="5.7693in" svg:height="0.0283in" draw:z-index="505"><draw:image xlink:href="Pictures/10000000000009B10000000B798A89F2.png" xlink:type="simple" xlink:show="embed" xlink:actuate="onLoad" draw:mime-type="image/png"/></draw:frame></text:p>
      <text:list text:continue-numbering="true" text:style-name="WWNum2">
        <text:list-item>
          <text:p text:style-name="P91"><draw:frame draw:style-name="fr6" draw:name="Image 74" text:anchor-type="char" svg:x="0.4937in" svg:y="-1.8201in" svg:width="7.7736in" svg:height="1.3681in" draw:z-index="339"><draw:image xlink:href="Pictures/10000000000009180000019B2F5AA03B.png" xlink:type="simple" xlink:show="embed" xlink:actuate="onLoad" draw:mime-type="image/png"/></draw:frame><text:span text:style-name="T113">-</text:span><text:span text:style-name="T114"> </text:span><text:span text:style-name="T113">receber</text:span><text:span text:style-name="T114"> </text:span><text:span text:style-name="T113">doação</text:span><text:span text:style-name="T114"> </text:span><text:span text:style-name="T113">ou</text:span><text:span text:style-name="T114"> </text:span><text:span text:style-name="T113">promover</text:span><text:span text:style-name="T114"> </text:span><text:span text:style-name="T113">desapropriações</text:span><text:span text:style-name="T114"> </text:span><text:span text:style-name="T113">de</text:span><text:span text:style-name="T114"> </text:span><text:span text:style-name="T113">bens</text:span><text:span text:style-name="T114"> </text:span><text:span text:style-name="T113">imóveis,</text:span><text:span text:style-name="T114"> </text:span><text:span text:style-name="T113">totais</text:span><text:span text:style-name="T114"> </text:span><text:span text:style-name="T113">ou parciais, mediante declaração de utilidade pública ou interesse social, conforme previsto na legislação federal aplicável;</text:span></text:p>
        </text:list-item>
      </text:list>
      <text:p text:style-name="P92"/>
      <text:list text:continue-numbering="true" text:style-name="WWNum2">
        <text:list-item>
          <text:p text:style-name="P93"><text:span text:style-name="T115">-</text:span><text:span text:style-name="T116"> </text:span><text:span text:style-name="T113">realizar</text:span><text:span text:style-name="T114"> </text:span><text:span text:style-name="T113">obras</text:span><text:span text:style-name="T114"> </text:span><text:span text:style-name="T113">e serviços</text:span><text:span text:style-name="T114"> </text:span><text:span text:style-name="T113">públicos</text:span><text:span text:style-name="T114"> </text:span><text:span text:style-name="T113">necessários</text:span><text:span text:style-name="T114"> </text:span><text:span text:style-name="T113">à</text:span><text:span text:style-name="T114"> </text:span><text:span text:style-name="T113">implantação</text:span><text:span text:style-name="T114"> </text:span><text:span text:style-name="T113">do</text:span><text:span text:style-name="T114"> </text:span><text:span text:style-name="T113">Parque Municipal do Itabira, visando a defesa do meio ambiente e a conscientização quanto às ações necessárias à manutenção da fauna e da flora;</text:span></text:p>
        </text:list-item>
      </text:list>
      <text:p text:style-name="P94"/>
      <text:list text:continue-numbering="true" text:style-name="WWNum2">
        <text:list-item>
          <text:p text:style-name="P95"><text:span text:style-name="T117">-</text:span><text:span text:style-name="T118"> </text:span><text:span text:style-name="T119">firmar contratos de concessão, parceria público-privada (PPP) ou outros instrumentos congêneres, </text:span><text:span text:style-name="T120">visando </text:span><text:span text:style-name="T119">à execução, manutenção e exploração das atividades e serviços vinculados ao empreendimento;</text:span></text:p>
        </text:list-item>
      </text:list>
      <text:p text:style-name="P96"/>
      <text:list text:continue-numbering="true" text:style-name="WWNum2">
        <text:list-item>
          <text:p text:style-name="P97"><text:span text:style-name="T121">-</text:span><text:span text:style-name="T122"> </text:span><text:span text:style-name="T113">realizar obras de acesso às piscinas naturais, cachoeiras e a outras elevações rochosas existentes na</text:span><text:span text:style-name="T114"> </text:span><text:span text:style-name="T113">região do Parque Municipal</text:span><text:span text:style-name="T114"> </text:span><text:span text:style-name="T113">do Itabira.</text:span></text:p>
        </text:list-item>
      </text:list>
      <text:p text:style-name="P98"/>
      <text:p text:style-name="P99"><text:span text:style-name="T123">Art. 4º</text:span><text:span text:style-name="T124"> </text:span><text:span text:style-name="T125">A implantação das estruturas do Parque Natural Municipal do</text:span><text:span text:style-name="T126"> </text:span><text:span text:style-name="T125">Itabira deverá observar as normas de manejo previstas no Plano de Manejo do Monumento Natural do Itabira - MONA!, e nas normas de meio ambiente, acessibilidade, patrimônio natural e segurança</text:span><text:span text:style-name="T127"> </text:span><text:span text:style-name="T125">pública.</text:span></text:p>
      <text:p text:style-name="P94"/>
      <text:p text:style-name="P100"><text:span text:style-name="T123">Art. 5º</text:span><text:span text:style-name="T128"> </text:span><text:span text:style-name="T125">O Parque Natural Municipal</text:span><text:span text:style-name="T129"> </text:span><text:span text:style-name="T125">do</text:span><text:span text:style-name="T130"> </text:span><text:span text:style-name="T125">Itabira contará</text:span><text:span text:style-name="T131"> </text:span><text:span text:style-name="T125">com estruturas administrativa e</text:span><text:span text:style-name="T132"> </text:span><text:span text:style-name="T125">funcional necessárias</text:span><text:span text:style-name="T133"> </text:span><text:span text:style-name="T125">ao</text:span><text:span text:style-name="T134"> </text:span><text:span text:style-name="T125">seu</text:span><text:span text:style-name="T135"> </text:span><text:span text:style-name="T125">pleno</text:span><text:span text:style-name="T136"> </text:span><text:span text:style-name="T125">e</text:span><text:span text:style-name="T134"> </text:span><text:span text:style-name="T125">adequado funcionamento,</text:span><text:span text:style-name="T132"> </text:span><text:span text:style-name="T125">cujos</text:span><text:span text:style-name="T137"> </text:span><text:span text:style-name="T125">cargos</text:span><text:span text:style-name="T126"> </text:span><text:span text:style-name="T125">serão</text:span><text:span text:style-name="T126"> </text:span><text:span text:style-name="T125">providos mediante requisição de servidores das Secretarias da Estrutura Administrativa Básica da Prefeitura Municipal.</text:span></text:p>
      <text:p text:style-name="P94"/>
      <text:p text:style-name="P101"><text:span text:style-name="T138">Art. 6° </text:span><text:span text:style-name="T139">Fica o Poder Executivo autorizado a realizar obras de infraestrutura, visando favorecer</text:span><text:span text:style-name="T140"> </text:span><text:span text:style-name="T139">o</text:span><text:span text:style-name="T141"> </text:span><text:span text:style-name="T139">acesso</text:span><text:span text:style-name="T140"> </text:span><text:span text:style-name="T139">e</text:span><text:span text:style-name="T140"> </text:span><text:span text:style-name="T139">a</text:span><text:span text:style-name="T140"> </text:span><text:span text:style-name="T139">criação</text:span><text:span text:style-name="T140"> </text:span><text:span text:style-name="T139">do</text:span><text:span text:style-name="T140"> </text:span><text:span text:style-name="T139">Parque</text:span><text:span text:style-name="T140"> </text:span><text:span text:style-name="T139">Natural</text:span><text:span text:style-name="T140"> </text:span><text:span text:style-name="T139">Intermunicipal</text:span><text:span text:style-name="T142"> </text:span><text:span text:style-name="T143">"O</text:span><text:span text:style-name="T144"> </text:span><text:span text:style-name="T139">Frade</text:span><text:span text:style-name="T140"> </text:span><text:span text:style-name="T139">e</text:span><text:span text:style-name="T140"> </text:span><text:span text:style-name="T139">a</text:span><text:span text:style-name="T140"> </text:span><text:span text:style-name="T139">Freira",</text:span><text:span text:style-name="T140"> </text:span><text:span text:style-name="T139">na região de Posto Dantas, divisa com o Município de Vargem Alta, observados os objetivos estabelecidos</text:span><text:span text:style-name="T140"> </text:span><text:span text:style-name="T139">no</text:span><text:span text:style-name="T140"> </text:span><text:span text:style-name="T139">Decreto</text:span><text:span text:style-name="T140"> </text:span><text:span text:style-name="T139">Estadual</text:span><text:span text:style-name="T140"> </text:span><text:span text:style-name="T139">n°</text:span><text:span text:style-name="T140"> </text:span><text:span text:style-name="T139">1917-R,</text:span><text:span text:style-name="T140"> </text:span><text:span text:style-name="T139">de</text:span><text:span text:style-name="T140"> </text:span><text:span text:style-name="T139">06</text:span><text:span text:style-name="T140"> </text:span><text:span text:style-name="T139">de</text:span><text:span text:style-name="T140"> </text:span><text:span text:style-name="T139">setembro</text:span><text:span text:style-name="T140"> </text:span><text:span text:style-name="T139">de</text:span><text:span text:style-name="T140"> </text:span><text:span text:style-name="T139">2007</text:span><text:span text:style-name="T140"> </text:span><text:span text:style-name="T139">e</text:span><text:span text:style-name="T140"> </text:span><text:span text:style-name="T139">prescrições legais</text:span><text:span text:style-name="T140"> </text:span><text:span text:style-name="T139">fixadas</text:span><text:span text:style-name="T140"> </text:span><text:span text:style-name="T139">pelo</text:span><text:span text:style-name="T140"> </text:span><text:span text:style-name="T139">Instituto</text:span><text:span text:style-name="T140"> </text:span><text:span text:style-name="T139">Estadual</text:span><text:span text:style-name="T140"> </text:span><text:span text:style-name="T139">de</text:span><text:span text:style-name="T140"> </text:span><text:span text:style-name="T139">Meio</text:span><text:span text:style-name="T140"> </text:span><text:span text:style-name="T139">Ambiente</text:span><text:span text:style-name="T140"> </text:span><text:span text:style-name="T139">e</text:span><text:span text:style-name="T140"> </text:span><text:span text:style-name="T139">Recursos</text:span><text:span text:style-name="T140"> </text:span><text:span text:style-name="T139">Hídricos</text:span><text:span text:style-name="T140"> </text:span><text:span text:style-name="T139">-</text:span><text:span text:style-name="T140"> </text:span><text:span text:style-name="T139">!EMA</text:span><text:span text:style-name="T140"> </text:span><text:span text:style-name="T139">e Conselho do Monumento Natural "O Frade e a Freira" - MONAFF.</text:span></text:p>
      <text:p text:style-name="P94"/>
      <text:p text:style-name="P102"><text:span text:style-name="T138">Parágrafo</text:span><text:span text:style-name="T145"> </text:span><text:span text:style-name="T138">único.</text:span><text:span text:style-name="T145"> </text:span><text:span text:style-name="T139">Para</text:span><text:span text:style-name="T140"> </text:span><text:span text:style-name="T139">os</text:span><text:span text:style-name="T140"> </text:span><text:span text:style-name="T139">efeitos</text:span><text:span text:style-name="T140"> </text:span><text:span text:style-name="T139">do</text:span><text:span text:style-name="T140"> </text:span><text:span text:style-name="T146">caput</text:span><text:span text:style-name="T147"> </text:span><text:span text:style-name="T139">deste</text:span><text:span text:style-name="T140"> </text:span><text:span text:style-name="T139">artigo,</text:span><text:span text:style-name="T140"> </text:span><text:span text:style-name="T139">o</text:span><text:span text:style-name="T140"> </text:span><text:span text:style-name="T139">Município</text:span><text:span text:style-name="T140"> </text:span><text:span text:style-name="T139">poderá</text:span><text:span text:style-name="T140"> </text:span><text:span text:style-name="T139">na forma</text:span><text:span text:style-name="T140"> </text:span><text:span text:style-name="T139">legal,</text:span><text:span text:style-name="T140"> </text:span><text:span text:style-name="T139">celebrar</text:span><text:span text:style-name="T140"> </text:span><text:span text:style-name="T139">convênios</text:span><text:span text:style-name="T140"> </text:span><text:span text:style-name="T139">e</text:span><text:span text:style-name="T140"> </text:span><text:span text:style-name="T139">parcerias</text:span><text:span text:style-name="T140"> </text:span><text:span text:style-name="T139">com</text:span><text:span text:style-name="T140"> </text:span><text:span text:style-name="T139">órgãos</text:span><text:span text:style-name="T140"> </text:span><text:span text:style-name="T139">e</text:span><text:span text:style-name="T140"> </text:span><text:span text:style-name="T139">entidades</text:span><text:span text:style-name="T140"> </text:span><text:span text:style-name="T139">públicos</text:span><text:span text:style-name="T140"> </text:span><text:span text:style-name="T139">e</text:span><text:span text:style-name="T140"> </text:span><text:span text:style-name="T139">privadas, inclusive municípios</text:span><text:span text:style-name="T140"> </text:span><text:span text:style-name="T139">limítrofes e integrantes da "Rota do Frade e a Freira", criada</text:span><text:span text:style-name="T140"> </text:span><text:span text:style-name="T139">pela</text:span><text:span text:style-name="T140"> </text:span><text:span text:style-name="T139">Lei Estadual</text:span><text:span text:style-name="T140"> </text:span><text:span text:style-name="T139">nº</text:span><text:span text:style-name="T140"> </text:span><text:span text:style-name="T139">11.254, de</text:span><text:span text:style-name="T148"> </text:span><text:span text:style-name="T139">15 de abril de</text:span><text:span text:style-name="T140"> </text:span><text:span text:style-name="T139">2021, para:</text:span></text:p>
      <text:p text:style-name="Text_20_body"/>
      <text:list text:style-name="WWNum3">
        <text:list-item>
          <text:p text:style-name="P103"><text:span text:style-name="T117">-</text:span><text:span text:style-name="T149"> </text:span><text:span text:style-name="T119">instituir,</text:span><text:span text:style-name="T150"> </text:span><text:span text:style-name="T119">colaborativamente,</text:span><text:span text:style-name="T151"> </text:span><text:span text:style-name="T119">o</text:span><text:span text:style-name="T151"> </text:span><text:span text:style-name="T119">Parque</text:span><text:span text:style-name="T150"> </text:span><text:span text:style-name="T119">"O</text:span><text:span text:style-name="T152"> </text:span><text:span text:style-name="T119">Frade</text:span><text:span text:style-name="T153"> </text:span><text:span text:style-name="T119">e</text:span><text:span text:style-name="T150"> </text:span><text:span text:style-name="T119">a</text:span><text:span text:style-name="T152"> </text:span><text:span text:style-name="T151">Freira";</text:span></text:p>
        </text:list-item>
      </text:list>
      <text:p text:style-name="P104"/>
      <text:list text:continue-numbering="true" text:style-name="WWNum3">
        <text:list-item>
          <text:p text:style-name="P105"><text:span text:style-name="T113">-</text:span><text:span text:style-name="T114"> </text:span><text:span text:style-name="T113">realizar</text:span><text:span text:style-name="T114"> </text:span><text:span text:style-name="T113">desapropriações,</text:span><text:span text:style-name="T114"> </text:span><text:span text:style-name="T113">na</text:span><text:span text:style-name="T114"> </text:span><text:span text:style-name="T113">forma</text:span><text:span text:style-name="T114"> </text:span><text:span text:style-name="T113">administrativa</text:span><text:span text:style-name="T114"> </text:span><text:span text:style-name="T113">ou</text:span><text:span text:style-name="T114"> </text:span><text:span text:style-name="T113">judicial,</text:span><text:span text:style-name="T114"> </text:span><text:span text:style-name="T113">visando</text:span><text:span text:style-name="T114"> </text:span><text:span text:style-name="T113">a definição da localização e extensão do parque;</text:span></text:p>
        </text:list-item>
      </text:list>
      <text:p text:style-name="Text_20_body"/>
      <text:list text:continue-numbering="true" text:style-name="WWNum3">
        <text:list-item>
          <text:p text:style-name="P106"><text:span text:style-name="T154">-</text:span><text:span text:style-name="T155"> </text:span><text:span text:style-name="T119">estabelecer</text:span><text:span text:style-name="T153"> </text:span><text:span text:style-name="T119">a</text:span><text:span text:style-name="T151"> </text:span><text:span text:style-name="T119">forma</text:span><text:span text:style-name="T156"> </text:span><text:span text:style-name="T119">compartilhada</text:span><text:span text:style-name="T157"> </text:span><text:span text:style-name="T119">de</text:span><text:span text:style-name="T158"> </text:span><text:span text:style-name="T119">manejo</text:span><text:span text:style-name="T151"> </text:span><text:span text:style-name="T119">e</text:span><text:span text:style-name="T159"> </text:span><text:span text:style-name="T119">administração</text:span><text:span text:style-name="T152"> </text:span><text:span text:style-name="T119">do</text:span><text:span text:style-name="T160"> </text:span><text:span text:style-name="T151">parque;</text:span></text:p>
        </text:list-item>
      </text:list>
      <text:p text:style-name="P94"/>
      <text:list text:continue-numbering="true" text:style-name="WWNum3">
        <text:list-item>
          <text:p text:style-name="P107"><text:span text:style-name="T121">- </text:span><text:span text:style-name="T113">desenvolver programas necessários à preservação da integridade granítica do referido</text:span><text:span text:style-name="T114"> </text:span><text:span text:style-name="T113">Monumento</text:span><text:span text:style-name="T114"> </text:span><text:span text:style-name="T113">Natural,</text:span><text:span text:style-name="T114"> </text:span><text:span text:style-name="T113">e</text:span><text:span text:style-name="T161"> </text:span><text:span text:style-name="T113">dos</text:span><text:span text:style-name="T114"> </text:span><text:span text:style-name="T113">fragmentos</text:span><text:span text:style-name="T114"> </text:span><text:span text:style-name="T113">florestais</text:span><text:span text:style-name="T114"> </text:span><text:span text:style-name="T113">localizados</text:span><text:span text:style-name="T114"> </text:span><text:span text:style-name="T113">no</text:span><text:span text:style-name="T162"> </text:span><text:span text:style-name="T113">afloramento;</text:span></text:p>
        </text:list-item>
      </text:list>
      <text:p text:style-name="P108"><draw:frame draw:style-name="fr7" draw:name="Image 75" text:anchor-type="char" svg:x="1.0634in" svg:y="0.0638in" svg:width="5.8217in" svg:height="0.0535in" draw:z-index="31"><draw:image xlink:href="Pictures/10000000000006DA00000011B5034E84.png" xlink:type="simple" xlink:show="embed" xlink:actuate="onLoad" draw:mime-type="image/png"/></draw:frame></text:p>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10"/>
      <text:p text:style-name="P111"><draw:frame draw:style-name="fr8" draw:name="Image 76" text:anchor-type="char" svg:x="3.7965in" svg:y="-0.2937in" svg:width="0.6945in" svg:height="0.6138in" draw:z-index="25"><draw:image xlink:href="Pictures/10000000000000D0000000B830B1DD11.jpg" xlink:type="simple" xlink:show="embed" xlink:actuate="onLoad" draw:mime-type="image/jpeg"/></draw:frame><text:span text:style-name="T163">D</text:span><text:span text:style-name="T164">.</text:span><text:span text:style-name="T163">O</text:span><text:span text:style-name="T164">.</text:span><text:span text:style-name="T165"> </text:span><text:span text:style-name="T163">PREFEITURA</text:span><text:span text:style-name="T166"> </text:span><text:span text:style-name="T163">MUNICIPAL</text:span><text:span text:style-name="T167"> </text:span><text:span text:style-name="T163">DE</text:span><text:span text:style-name="T168"> </text:span><text:span text:style-name="T169">CACHOEIRO</text:span><text:span text:style-name="T163"><text:tab/></text:span><text:span text:style-name="T170">07</text:span></text:p>
      <text:p text:style-name="P112"><draw:frame draw:style-name="fr5" draw:name="Image91" text:anchor-type="char" svg:x="6.5457in" svg:y="4.4465in" svg:width="0.048in" svg:height="0.0602in" draw:z-index="345"><draw:image xlink:href="Pictures/10000001000000040000000570B7B0DB.png" xlink:type="simple" xlink:show="embed" xlink:actuate="onLoad" draw:mime-type="image/png"/></draw:frame></text:p>
      <text:p text:style-name="P63"/>
      <text:p text:style-name="P113"/>
      <text:p text:style-name="P114"><draw:frame draw:style-name="fr9" draw:name="Image1" text:anchor-type="as-char" svg:width="4.9874in" svg:height="0.3618in" draw:z-index="506"><draw:image xlink:href="Pictures/10000001000001DE00000022DEF48D71.png" xlink:type="simple" xlink:show="embed" xlink:actuate="onLoad" draw:mime-type="image/png"/></draw:frame></text:p>
      <text:p text:style-name="P115"><draw:frame draw:style-name="fr7" draw:name="Image 99" text:anchor-type="char" svg:x="1.6091in" svg:y="0.1311in" svg:width="5.0138in" svg:height="0.6193in" draw:z-index="32"><draw:image xlink:href="Pictures/10000001000003BF00000077FE1033C3.png" xlink:type="simple" xlink:show="embed" xlink:actuate="onLoad" draw:mime-type="image/png"/></draw:frame><draw:frame draw:style-name="fr7" draw:name="Image 100" text:anchor-type="char" svg:x="1.6118in" svg:y="0.898in" svg:width="4.998in" svg:height="0.6193in" draw:z-index="33"><draw:image xlink:href="Pictures/10000001000003BE00000077D3060A5F.png" xlink:type="simple" xlink:show="embed" xlink:actuate="onLoad" draw:mime-type="image/png"/></draw:frame><draw:frame draw:style-name="fr7" draw:name="Image 104" text:anchor-type="char" svg:x="4.4445in" svg:y="1.6701in" svg:width="0.1173in" svg:height="0.0811in" draw:z-index="34"><draw:image xlink:href="Pictures/10000001000000170000000F6D5ABDF4.png" xlink:type="simple" xlink:show="embed" xlink:actuate="onLoad" draw:mime-type="image/png"/></draw:frame><draw:frame draw:style-name="fr7" draw:name="Image 105" text:anchor-type="char" svg:x="4.6654in" svg:y="1.6701in" svg:width="0.4165in" svg:height="0.0811in" draw:z-index="35"><draw:image xlink:href="Pictures/10000001000000500000000FC76B240A.png" xlink:type="simple" xlink:show="embed" xlink:actuate="onLoad" draw:mime-type="image/png"/></draw:frame><draw:frame draw:style-name="fr7" draw:name="Image 106" text:anchor-type="char" svg:x="5.1882in" svg:y="1.6917in" svg:width="0.5008in" svg:height="0.0799in" draw:z-index="36"><draw:image xlink:href="Pictures/10000001000000600000000FCBB88C06.png" xlink:type="simple" xlink:show="embed" xlink:actuate="onLoad" draw:mime-type="image/png"/></draw:frame><draw:frame draw:style-name="fr7" draw:name="Image 108" text:anchor-type="char" svg:x="5.9862in" svg:y="1.6661in" svg:width="0.6075in" svg:height="0.1043in" draw:z-index="42"><draw:image xlink:href="Pictures/10000001000000760000001438FE2E15.png" xlink:type="simple" xlink:show="embed" xlink:actuate="onLoad" draw:mime-type="image/png"/></draw:frame><draw:frame draw:style-name="fr7" draw:name="Image 109" text:anchor-type="char" svg:x="1.6161in" svg:y="2.0547in" svg:width="4.3862in" svg:height="0.2291in" draw:z-index="43"><draw:image xlink:href="Pictures/10000001000003490000002C36894A9A.png" xlink:type="simple" xlink:show="embed" xlink:actuate="onLoad" draw:mime-type="image/png"/></draw:frame><draw:frame draw:style-name="fr7" draw:name="Image 110" text:anchor-type="char" svg:x="6.078in" svg:y="2.0547in" svg:width="0.3846in" svg:height="0.0984in" draw:z-index="45"><draw:image xlink:href="Pictures/100000010000004900000013EF861ED9.png" xlink:type="simple" xlink:show="embed" xlink:actuate="onLoad" draw:mime-type="image/png"/></draw:frame><draw:frame draw:style-name="fr7" draw:name="Image 115" text:anchor-type="char" svg:x="2.9854in" svg:y="2.4417in" svg:width="0.128in" svg:height="0.0764in" draw:z-index="46"><draw:image xlink:href="Pictures/10000001000000190000000FE4B458E3.png" xlink:type="simple" xlink:show="embed" xlink:actuate="onLoad" draw:mime-type="image/png"/></draw:frame><draw:frame draw:style-name="fr7" draw:name="Image 116" text:anchor-type="char" svg:x="3.2138in" svg:y="2.4437in" svg:width="0.2654in" svg:height="0.0752in" draw:z-index="48"><draw:image xlink:href="Pictures/10000001000000330000000FBCF4B5A9.png" xlink:type="simple" xlink:show="embed" xlink:actuate="onLoad" draw:mime-type="image/png"/></draw:frame><draw:frame draw:style-name="fr7" draw:name="Image 118" text:anchor-type="char" svg:x="3.822in" svg:y="2.4417in" svg:width="0.2618in" svg:height="0.0965in" draw:z-index="50"><draw:image xlink:href="Pictures/100000010000003200000013428EEA4F.png" xlink:type="simple" xlink:show="embed" xlink:actuate="onLoad" draw:mime-type="image/png"/></draw:frame><draw:frame draw:style-name="fr7" draw:name="Image 120" text:anchor-type="char" svg:x="4.3874in" svg:y="2.4374in" svg:width="0.2193in" svg:height="0.0811in" draw:z-index="54"><draw:image xlink:href="Pictures/100000010000002A00000010F3013115.png" xlink:type="simple" xlink:show="embed" xlink:actuate="onLoad" draw:mime-type="image/png"/></draw:frame><draw:frame draw:style-name="fr7" draw:name="Image 121" text:anchor-type="char" svg:x="4.7047in" svg:y="2.4374in" svg:width="0.1181in" svg:height="0.0811in" draw:z-index="55"><draw:image xlink:href="Pictures/100000010000001700000010B01AB08E.png" xlink:type="simple" xlink:show="embed" xlink:actuate="onLoad" draw:mime-type="image/png"/></draw:frame><draw:frame draw:style-name="fr7" draw:name="Image 123" text:anchor-type="char" svg:x="5.1882in" svg:y="2.4335in" svg:width="0.5772in" svg:height="0.1047in" draw:z-index="63"><draw:image xlink:href="Pictures/100000010000006F00000015CCCBCCFE.png" xlink:type="simple" xlink:show="embed" xlink:actuate="onLoad" draw:mime-type="image/png"/></draw:frame><draw:frame draw:style-name="fr7" draw:name="Image 124" text:anchor-type="char" svg:x="5.8665in" svg:y="2.4374in" svg:width="0.5374in" svg:height="0.102in" draw:z-index="64"><draw:image xlink:href="Pictures/1000000100000066000000149188A122.png" xlink:type="simple" xlink:show="embed" xlink:actuate="onLoad" draw:mime-type="image/png"/></draw:frame><draw:frame draw:style-name="fr4" draw:name="Image94" text:anchor-type="char" svg:x="1.6118in" svg:y="1.6654in" svg:width="2.7307in" svg:height="0.2354in" draw:z-index="278"><draw:image xlink:href="Pictures/10000001000001060000001688B446E3.png" xlink:type="simple" xlink:show="embed" xlink:actuate="onLoad" draw:mime-type="image/png"/></draw:frame><draw:frame draw:style-name="fr4" draw:name="Image95" text:anchor-type="char" svg:x="5.7811in" svg:y="1.6917in" svg:width="0.1083in" svg:height="0.0602in" draw:z-index="279"><draw:image xlink:href="Pictures/100000010000000A000000059096C186.png" xlink:type="simple" xlink:show="embed" xlink:actuate="onLoad" draw:mime-type="image/png"/></draw:frame><draw:frame draw:style-name="fr4" draw:name="Image96" text:anchor-type="char" svg:x="1.6118in" svg:y="2.4417in" svg:width="1.3307in" svg:height="0.2264in" draw:z-index="280"><draw:image xlink:href="Pictures/100000010000007F00000015B0D5243E.png" xlink:type="simple" xlink:show="embed" xlink:actuate="onLoad" draw:mime-type="image/png"/></draw:frame><draw:frame draw:style-name="fr4" draw:name="Image97" text:anchor-type="char" svg:x="3.578in" svg:y="2.4591in" svg:width="0.1508in" svg:height="0.0602in" draw:z-index="281"><draw:image xlink:href="Pictures/100000010000000E00000005B4190149.png" xlink:type="simple" xlink:show="embed" xlink:actuate="onLoad" draw:mime-type="image/png"/></draw:frame><draw:frame draw:style-name="fr4" draw:name="Image98" text:anchor-type="char" svg:x="4.1783in" svg:y="2.4591in" svg:width="0.1102in" svg:height="0.0602in" draw:z-index="282"><draw:image xlink:href="Pictures/100000010000000A00000005CF77DBDF.png" xlink:type="simple" xlink:show="embed" xlink:actuate="onLoad" draw:mime-type="image/png"/></draw:frame><draw:frame draw:style-name="fr4" draw:name="Image101" text:anchor-type="char" svg:x="4.9165in" svg:y="2.4591in" svg:width="0.1693in" svg:height="0.0602in" draw:z-index="283"><draw:image xlink:href="Pictures/100000010000001000000005C192AE69.png" xlink:type="simple" xlink:show="embed" xlink:actuate="onLoad" draw:mime-type="image/png"/></draw:frame><draw:frame draw:style-name="fr4" draw:name="Image102" text:anchor-type="char" svg:x="6.4917in" svg:y="2.4591in" svg:width="0.1083in" svg:height="0.0602in" draw:z-index="284"><draw:image xlink:href="Pictures/100000010000000A000000051150C18F.png" xlink:type="simple" xlink:show="embed" xlink:actuate="onLoad" draw:mime-type="image/png"/></draw:frame><draw:frame draw:style-name="fr4" draw:name="Image145" text:anchor-type="char" svg:x="2.7264in" svg:y="2.822in" svg:width="2.752in" svg:height="0.1016in" draw:z-index="315"><draw:image xlink:href="Pictures/1000000100000108000000097F5601B9.png" xlink:type="simple" xlink:show="embed" xlink:actuate="onLoad" draw:mime-type="image/png"/></draw:frame></text:p>
      <text:p text:style-name="P116"/>
      <text:p text:style-name="P117"/>
      <text:p text:style-name="P118"/>
      <text:p text:style-name="P119"/>
      <text:p text:style-name="P118"/>
      <text:p text:style-name="P63"/>
      <text:p text:style-name="P120"><draw:frame draw:style-name="fr7" draw:name="Image 129" text:anchor-type="char" svg:x="3.1146in" svg:y="0.2465in" svg:width="1.9591in" svg:height="0.2244in" draw:z-index="30"><draw:image xlink:href="Pictures/100000010000017C0000002B936980CF.png" xlink:type="simple" xlink:show="embed" xlink:actuate="onLoad" draw:mime-type="image/png"/></draw:frame></text:p>
      <text:p text:style-name="P121"/>
      <text:p text:style-name="P122"/>
      <text:p text:style-name="P123"><text:span text:style-name="T171">Decreto</text:span><text:span text:style-name="T172"> </text:span><text:span text:style-name="T171">Nº</text:span><text:span text:style-name="T172"> </text:span><text:span text:style-name="T171">0037621/2026</text:span><text:span text:style-name="T173">-20</text:span><text:span text:style-name="T174"> </text:span><text:span text:style-name="T173">de</text:span><text:span text:style-name="T175"> </text:span><text:span text:style-name="T173">agosto</text:span><text:span text:style-name="T174"> </text:span><text:span text:style-name="T173">de</text:span><text:span text:style-name="T174"> </text:span><text:span text:style-name="T176">2026</text:span></text:p>
      <text:p text:style-name="P124"/>
      <text:p text:style-name="P125"><text:span text:style-name="T177">Suplementação</text:span><text:span text:style-name="T178"> </text:span><text:span text:style-name="T177">de</text:span><text:span text:style-name="T179"> </text:span><text:span text:style-name="T177">Dotações</text:span><text:span text:style-name="T179"> </text:span><text:span text:style-name="T180">Orçamentárias</text:span></text:p>
      <text:p text:style-name="P126"/>
      <text:p text:style-name="P126"/>
      <text:p text:style-name="P126"/>
      <text:p text:style-name="P126"/>
      <text:p text:style-name="P127"/>
      <text:p text:style-name="P128"><text:span text:style-name="T171">O Prefeito Municipal de CACHOEIRO DE ITAPEMIRIM, Estado do ESPÍRITO SANTO, no uso de suas atribuições legais, autorizado pela Lei Municipal 0008290/2025 e</text:span><text:span text:style-name="T171"/></text:p>
      <text:p text:style-name="P129"/>
      <text:p text:style-name="P129"/>
      <text:p text:style-name="P129"/>
      <text:p text:style-name="P130"/>
      <text:p text:style-name="P131"><text:span text:style-name="T171">CONSIDERANDO a necessidade de adequar algumas classificações das despesas, quanto a sua </text:span><text:span text:style-name="T181">natureza.</text:span></text:p>
      <text:p text:style-name="P129"/>
      <text:p text:style-name="P132"/>
      <text:h text:style-name="P133" text:outline-level="8"><text:span text:style-name="T182">DECRETA:</text:span><text:span text:style-name="T182"/></text:h>
      <text:p text:style-name="P129"/>
      <text:p text:style-name="P134"/>
      <text:p text:style-name="P135"><text:span text:style-name="T173">Art. 1º - Fica aberto o crédito SUPLEMENTAR no valor de R$ 41.254,00 ( Quarenta e Um Mil, Duzentos e Cinquenta e Quatro Reais ) , para reforço das seguintes dotações orçamentárias:</text:span><text:span text:style-name="T173"/></text:p>
      <text:p text:style-name="P136"/>
      <text:p text:style-name="P137"/>
      <text:p text:style-name="P138"><text:span text:style-name="T173">Art.</text:span><text:span text:style-name="T183"> </text:span><text:span text:style-name="T173">2º</text:span><text:span text:style-name="T183"> </text:span><text:span text:style-name="T173">-</text:span><text:span text:style-name="T183"> </text:span><text:span text:style-name="T173">Os</text:span><text:span text:style-name="T183"> </text:span><text:span text:style-name="T173">recursos</text:span><text:span text:style-name="T183"> </text:span><text:span text:style-name="T173">a</text:span><text:span text:style-name="T183"> </text:span><text:span text:style-name="T173">serem</text:span><text:span text:style-name="T183"> </text:span><text:span text:style-name="T173">utilizados</text:span><text:span text:style-name="T183"> </text:span><text:span text:style-name="T173">para</text:span><text:span text:style-name="T183"> </text:span><text:span text:style-name="T173">atender</text:span><text:span text:style-name="T183"> </text:span><text:span text:style-name="T173">ao</text:span><text:span text:style-name="T183"> </text:span><text:span text:style-name="T173">que</text:span><text:span text:style-name="T183"> </text:span><text:span text:style-name="T173">dispõe</text:span><text:span text:style-name="T183"> </text:span><text:span text:style-name="T173">o</text:span><text:span text:style-name="T183"> </text:span><text:span text:style-name="T173">artigo</text:span><text:span text:style-name="T183"> </text:span><text:span text:style-name="T173">anterior</text:span><text:span text:style-name="T183"> </text:span><text:span text:style-name="T173">é</text:span><text:span text:style-name="T183"> </text:span><text:span text:style-name="T173">o</text:span><text:span text:style-name="T183"> </text:span><text:span text:style-name="T173">proveniente</text:span><text:span text:style-name="T183"> </text:span><text:span text:style-name="T173">de: REDUÇÃO nos termos de que dispõe o Art. 43, Parágrafo Primeiro, item III, da Lei Federal nº 4.320/64, conforme segue:</text:span></text:p>
      <text:p text:style-name="P136"/>
      <text:p text:style-name="P136"/>
      <text:p text:style-name="P139"/>
      <text:p text:style-name="P140"><text:span text:style-name="T173">Art.</text:span><text:span text:style-name="T184"> </text:span><text:span text:style-name="T173">3º</text:span><text:span text:style-name="T184"> </text:span><text:span text:style-name="T173">-</text:span><text:span text:style-name="T184"> </text:span><text:span text:style-name="T173">Este</text:span><text:span text:style-name="T184"> </text:span><text:span text:style-name="T173">Decreto</text:span><text:span text:style-name="T184"> </text:span><text:span text:style-name="T173">entra</text:span><text:span text:style-name="T185"> </text:span><text:span text:style-name="T173">em</text:span><text:span text:style-name="T184"> </text:span><text:span text:style-name="T173">vigor</text:span><text:span text:style-name="T184"> </text:span><text:span text:style-name="T173">nesta</text:span><text:span text:style-name="T184"> </text:span><text:span text:style-name="T186">data.</text:span></text:p>
      <text:p text:style-name="P136"/>
      <text:p text:style-name="P141"/>
      <text:p text:style-name="P142"><text:span text:style-name="T187">MUNICÍPIO</text:span><text:span text:style-name="T188"> </text:span><text:span text:style-name="T187">DE</text:span><text:span text:style-name="T189"> </text:span><text:span text:style-name="T187">CACHOEIRO</text:span><text:span text:style-name="T190"> </text:span><text:span text:style-name="T187">DE</text:span><text:span text:style-name="T191"> </text:span><text:span text:style-name="T192">ITAPEMIRIM20/08/2026</text:span></text:p>
      <text:p text:style-name="P143"/>
      <text:p text:style-name="P143"/>
      <text:p text:style-name="P144"><draw:frame draw:style-name="fr4" draw:name="Image103" text:anchor-type="char" svg:x="3.1457in" svg:y="0.2689in" svg:width="1.8291in" svg:height="0.0161in" draw:z-index="285"><draw:image xlink:href="Pictures/10000001000000AF0000000139DEDAC5.png" xlink:type="simple" xlink:show="embed" xlink:actuate="onLoad" draw:mime-type="image/png"/></draw:frame></text:p>
      <text:p text:style-name="P145"><text:span text:style-name="T193">THEODORICO</text:span><text:span text:style-name="T194"> </text:span><text:span text:style-name="T193">DE</text:span><text:span text:style-name="T194"> </text:span><text:span text:style-name="T193">ASSIS</text:span><text:span text:style-name="T194"> FERRACO</text:span></text:p>
      <text:p text:style-name="P146"><text:span text:style-name="T194">Prefeito(a)</text:span><text:span text:style-name="T194"/></text:p>
      <text:p text:style-name="P147"><draw:frame draw:style-name="fr10" draw:name="Image 149" text:anchor-type="char" svg:x="2.4272in" svg:y="2.0543in" svg:width="0.7839in" svg:height="0.0846in" draw:z-index="67"><draw:image xlink:href="Pictures/1000000100000097000000116F394FF7.png" xlink:type="simple" xlink:show="embed" xlink:actuate="onLoad" draw:mime-type="image/png"/></draw:frame><draw:frame draw:style-name="fr10" draw:name="Image 150" text:anchor-type="char" svg:x="2.428in" svg:y="2.2138in" svg:width="0.7547in" svg:height="0.0654in" draw:z-index="68"><draw:image xlink:href="Pictures/10000001000000900000000D09CA998C.png" xlink:type="simple" xlink:show="embed" xlink:actuate="onLoad" draw:mime-type="image/png"/></draw:frame></text:p>
      <text:p text:style-name="P148"/>
      <text:p text:style-name="P149"><draw:frame draw:style-name="fr9" draw:name="Image2" text:anchor-type="as-char" svg:width="5.2299in" svg:height="0.7563in" draw:z-index="507"><draw:image xlink:href="Pictures/10000001000001F6000000480C885F00.png" xlink:type="simple" xlink:show="embed" xlink:actuate="onLoad" draw:mime-type="image/png"/></draw:frame></text:p>
      <text:p text:style-name="P150"/>
      <text:p text:style-name="P151"><draw:frame draw:style-name="fr3" draw:name="Image 155" text:anchor-type="as-char" svg:width="2.3972in" svg:height="0.1126in" draw:z-index="508"><draw:image xlink:href="Pictures/10000001000001D100000016E8077546.png" xlink:type="simple" xlink:show="embed" xlink:actuate="onLoad" draw:mime-type="image/png"/></draw:frame></text:p>
      <text:p text:style-name="P152"><draw:frame draw:style-name="fr7" draw:name="Image 156" text:anchor-type="char" svg:x="1.5398in" svg:y="0.0516in" svg:width="5.1571in" svg:height="0.1819in" draw:z-index="71"><draw:image xlink:href="Pictures/10000001000003E500000023B0C3A8A4.png" xlink:type="simple" xlink:show="embed" xlink:actuate="onLoad" draw:mime-type="image/png"/></draw:frame><draw:frame draw:style-name="fr7" draw:name="Image 157" text:anchor-type="char" svg:x="1.539in" svg:y="0.2862in" svg:width="4.1898in" svg:height="0.2189in" draw:z-index="76"><draw:image xlink:href="Pictures/10000001000003220000002ADD18F747.png" xlink:type="simple" xlink:show="embed" xlink:actuate="onLoad" draw:mime-type="image/png"/></draw:frame><draw:frame draw:style-name="fr7" draw:name="Image 158" text:anchor-type="char" svg:x="1.5472in" svg:y="0.5563in" svg:width="5.1992in" svg:height="0.0701in" draw:z-index="77"><draw:image xlink:href="Pictures/10000001000003E40000000DBAC0A805.png" xlink:type="simple" xlink:show="embed" xlink:actuate="onLoad" draw:mime-type="image/png"/></draw:frame><draw:frame draw:style-name="fr7" draw:name="Image 159" text:anchor-type="char" svg:x="1.5472in" svg:y="0.6791in" svg:width="5.1992in" svg:height="0.0701in" draw:z-index="79"><draw:image xlink:href="Pictures/10000001000003E40000000D243117B6.png" xlink:type="simple" xlink:show="embed" xlink:actuate="onLoad" draw:mime-type="image/png"/></draw:frame><draw:frame draw:style-name="fr7" draw:name="Image 160" text:anchor-type="char" svg:x="1.5472in" svg:y="0.802in" svg:width="5.1689in" svg:height="0.0701in" draw:z-index="83"><draw:image xlink:href="Pictures/10000001000003E40000000EFFA61501.png" xlink:type="simple" xlink:show="embed" xlink:actuate="onLoad" draw:mime-type="image/png"/></draw:frame><draw:frame draw:style-name="fr7" draw:name="Image 161" text:anchor-type="char" svg:x="4.1126in" svg:y="0.9291in" svg:width="2.6256in" svg:height="0.0744in" draw:z-index="90"><draw:image xlink:href="Pictures/10000001000001F70000000E2740121E.png" xlink:type="simple" xlink:show="embed" xlink:actuate="onLoad" draw:mime-type="image/png"/></draw:frame><draw:frame draw:style-name="fr4" draw:name="Image107" text:anchor-type="char" svg:x="3.9917in" svg:y="1.0563in" svg:width="2.7409in" svg:height="0.202in" draw:z-index="286"><draw:image xlink:href="Pictures/100000010000010700000013BFD75E0C.png" xlink:type="simple" xlink:show="embed" xlink:actuate="onLoad" draw:mime-type="image/png"/></draw:frame></text:p>
      <text:p text:style-name="P153"/>
      <text:p text:style-name="P154"/>
      <text:p text:style-name="P155"/>
      <text:p text:style-name="P155"/>
      <text:p text:style-name="P156"/>
      <text:p text:style-name="P153"/>
      <text:p text:style-name="P154"/>
      <text:p text:style-name="P157"><draw:frame draw:style-name="fr3" draw:name="Image 165" text:anchor-type="as-char" svg:width="2.2437in" svg:height="0.0764in" draw:z-index="509"><draw:image xlink:href="Pictures/10000001000001AC0000000F747F593F.png" xlink:type="simple" xlink:show="embed" xlink:actuate="onLoad" draw:mime-type="image/png"/></draw:frame></text:p>
      <text:p text:style-name="P154"><draw:frame draw:style-name="fr7" draw:name="Image 166" text:anchor-type="char" svg:x="1.539in" svg:y="0.0508in" svg:width="3.048in" svg:height="0.2181in" draw:z-index="96"><draw:image xlink:href="Pictures/1000000100000247000000294DCED777.png" xlink:type="simple" xlink:show="embed" xlink:actuate="onLoad" draw:mime-type="image/png"/></draw:frame><draw:frame draw:style-name="fr7" draw:name="Image 167" text:anchor-type="char" svg:x="1.5472in" svg:y="0.3193in" svg:width="5.1689in" svg:height="0.0701in" draw:z-index="97"><draw:image xlink:href="Pictures/10000001000003E40000000E94FF92A7.png" xlink:type="simple" xlink:show="embed" xlink:actuate="onLoad" draw:mime-type="image/png"/></draw:frame><draw:frame draw:style-name="fr7" draw:name="Image 168" text:anchor-type="char" svg:x="1.5472in" svg:y="0.4425in" svg:width="5.1992in" svg:height="0.0701in" draw:z-index="100"><draw:image xlink:href="Pictures/10000001000003E40000000D0E1214F6.png" xlink:type="simple" xlink:show="embed" xlink:actuate="onLoad" draw:mime-type="image/png"/></draw:frame><draw:frame draw:style-name="fr7" draw:name="Image 169" text:anchor-type="char" svg:x="1.5472in" svg:y="0.5665in" svg:width="5.1992in" svg:height="0.0701in" draw:z-index="101"><draw:image xlink:href="Pictures/10000001000003E40000000DE392C3B1.png" xlink:type="simple" xlink:show="embed" xlink:actuate="onLoad" draw:mime-type="image/png"/></draw:frame><draw:frame draw:style-name="fr7" draw:name="Image 170" text:anchor-type="char" svg:x="1.5472in" svg:y="0.6902in" svg:width="5.1689in" svg:height="0.0701in" draw:z-index="103"><draw:image xlink:href="Pictures/10000001000003E40000000EF844F26E.png" xlink:type="simple" xlink:show="embed" xlink:actuate="onLoad" draw:mime-type="image/png"/></draw:frame><draw:frame draw:style-name="fr7" draw:name="Image 171" text:anchor-type="char" svg:x="1.5472in" svg:y="0.8134in" svg:width="5.1689in" svg:height="0.0701in" draw:z-index="104"><draw:image xlink:href="Pictures/10000001000003E40000000EAEA2660A.png" xlink:type="simple" xlink:show="embed" xlink:actuate="onLoad" draw:mime-type="image/png"/></draw:frame><draw:frame draw:style-name="fr7" draw:name="Image 172" text:anchor-type="char" svg:x="1.5472in" svg:y="0.9382in" svg:width="5.1689in" svg:height="0.0701in" draw:z-index="105"><draw:image xlink:href="Pictures/10000001000003E40000000E1E3BE3E6.png" xlink:type="simple" xlink:show="embed" xlink:actuate="onLoad" draw:mime-type="image/png"/></draw:frame><draw:frame draw:style-name="fr7" draw:name="Image 173" text:anchor-type="char" svg:x="4.1126in" svg:y="1.0654in" svg:width="2.648in" svg:height="0.0752in" draw:z-index="109"><draw:image xlink:href="Pictures/10000001000001F70000000FED4E5FB1.png" xlink:type="simple" xlink:show="embed" xlink:actuate="onLoad" draw:mime-type="image/png"/></draw:frame></text:p>
      <text:p text:style-name="P154"/>
      <text:p text:style-name="P155"/>
      <text:p text:style-name="P158"/>
      <text:p text:style-name="P155"/>
      <text:p text:style-name="P155"/>
      <text:p text:style-name="P159"/>
      <text:p text:style-name="P156"/>
      <text:p text:style-name="P155"/>
      <text:p text:style-name="P160"><draw:frame draw:style-name="fr3" draw:name="Image 174" text:anchor-type="as-char" svg:width="1.2984in" svg:height="0.089in" draw:z-index="510"><draw:image xlink:href="Pictures/10000001000000F90000001105FFAB03.png" xlink:type="simple" xlink:show="embed" xlink:actuate="onLoad" draw:mime-type="image/png"/></draw:frame></text:p>
      <text:p text:style-name="P154"><draw:frame draw:style-name="fr7" draw:name="Image 175" text:anchor-type="char" svg:x="1.5472in" svg:y="0.0508in" svg:width="5.1689in" svg:height="0.0701in" draw:z-index="110"><draw:image xlink:href="Pictures/10000001000003E40000000EC58F26F2.png" xlink:type="simple" xlink:show="embed" xlink:actuate="onLoad" draw:mime-type="image/png"/></draw:frame><draw:frame draw:style-name="fr7" draw:name="Image 176" text:anchor-type="char" svg:x="4.1126in" svg:y="0.178in" svg:width="2.6256in" svg:height="0.0744in" draw:z-index="116"><draw:image xlink:href="Pictures/10000001000001F70000000E6FC7C89D.png" xlink:type="simple" xlink:show="embed" xlink:actuate="onLoad" draw:mime-type="image/png"/></draw:frame><draw:frame draw:style-name="fr7" draw:name="Image 181" text:anchor-type="char" svg:x="1.539in" svg:y="0.6661in" svg:width="3.289in" svg:height="0.2181in" draw:z-index="117"><draw:image xlink:href="Pictures/100000010000027900000029EDC4FF16.png" xlink:type="simple" xlink:show="embed" xlink:actuate="onLoad" draw:mime-type="image/png"/></draw:frame><draw:frame draw:style-name="fr7" draw:name="Image 182" text:anchor-type="char" svg:x="1.5472in" svg:y="0.9362in" svg:width="5.1689in" svg:height="0.0701in" draw:z-index="118"><draw:image xlink:href="Pictures/10000001000003E40000000E6056B15F.png" xlink:type="simple" xlink:show="embed" xlink:actuate="onLoad" draw:mime-type="image/png"/></draw:frame><draw:frame draw:style-name="fr7" draw:name="Image 183" text:anchor-type="char" svg:x="4.1126in" svg:y="1.0618in" svg:width="2.6256in" svg:height="0.0744in" draw:z-index="121"><draw:image xlink:href="Pictures/10000001000001F70000000E2661051F.png" xlink:type="simple" xlink:show="embed" xlink:actuate="onLoad" draw:mime-type="image/png"/></draw:frame><draw:frame draw:style-name="fr4" draw:name="Image111" text:anchor-type="char" svg:x="1.5409in" svg:y="0.3047in" svg:width="5.1925in" svg:height="0.311in" draw:z-index="287"><draw:image xlink:href="Pictures/10000001000001F20000001D61C42021.png" xlink:type="simple" xlink:show="embed" xlink:actuate="onLoad" draw:mime-type="image/png"/></draw:frame></text:p>
      <text:p text:style-name="P156"/>
      <text:p text:style-name="P153"/>
      <text:p text:style-name="P154"/>
      <text:p text:style-name="P153"/>
      <text:p text:style-name="P161"/>
      <text:p text:style-name="P158"/>
      <text:p text:style-name="P160"><draw:frame draw:style-name="fr3" draw:name="Image 184" text:anchor-type="as-char" svg:width="1.8681in" svg:height="0.089in" draw:z-index="511"><draw:image xlink:href="Pictures/1000000100000166000000112FAF89AA.png" xlink:type="simple" xlink:show="embed" xlink:actuate="onLoad" draw:mime-type="image/png"/></draw:frame></text:p>
      <text:p text:style-name="P153"><draw:frame draw:style-name="fr7" draw:name="Image 185" text:anchor-type="char" svg:x="1.5472in" svg:y="0.052in" svg:width="5.1992in" svg:height="0.0701in" draw:z-index="122"><draw:image xlink:href="Pictures/10000001000003E40000000D671277C4.png" xlink:type="simple" xlink:show="embed" xlink:actuate="onLoad" draw:mime-type="image/png"/></draw:frame><draw:frame draw:style-name="fr7" draw:name="Image 186" text:anchor-type="char" svg:x="1.5472in" svg:y="0.1752in" svg:width="5.1689in" svg:height="0.0701in" draw:z-index="123"><draw:image xlink:href="Pictures/10000001000003E40000000EF928ECBF.png" xlink:type="simple" xlink:show="embed" xlink:actuate="onLoad" draw:mime-type="image/png"/></draw:frame><draw:frame draw:style-name="fr7" draw:name="Image 187" text:anchor-type="char" svg:x="1.5472in" svg:y="0.2984in" svg:width="5.1689in" svg:height="0.0701in" draw:z-index="130"><draw:image xlink:href="Pictures/10000001000003E40000000E9AA66D08.png" xlink:type="simple" xlink:show="embed" xlink:actuate="onLoad" draw:mime-type="image/png"/></draw:frame><draw:frame draw:style-name="fr7" draw:name="Image 188" text:anchor-type="char" svg:x="1.5472in" svg:y="0.4228in" svg:width="5.1992in" svg:height="0.0701in" draw:z-index="131"><draw:image xlink:href="Pictures/10000001000003E40000000DC7A1D2AA.png" xlink:type="simple" xlink:show="embed" xlink:actuate="onLoad" draw:mime-type="image/png"/></draw:frame><draw:frame draw:style-name="fr7" draw:name="Image 189" text:anchor-type="char" svg:x="4.1126in" svg:y="0.55in" svg:width="2.648in" svg:height="0.0752in" draw:z-index="137"><draw:image xlink:href="Pictures/10000001000001F70000000FE22F5975.png" xlink:type="simple" xlink:show="embed" xlink:actuate="onLoad" draw:mime-type="image/png"/></draw:frame><draw:frame draw:style-name="fr7" draw:name="Image 195" text:anchor-type="char" svg:x="1.5472in" svg:y="1.3071in" svg:width="5.1992in" svg:height="0.0701in" draw:z-index="138"><draw:image xlink:href="Pictures/10000001000003E40000000DC61C3B57.png" xlink:type="simple" xlink:show="embed" xlink:actuate="onLoad" draw:mime-type="image/png"/></draw:frame><draw:frame draw:style-name="fr7" draw:name="Image 196" text:anchor-type="char" svg:x="4.1126in" svg:y="1.4339in" svg:width="2.6256in" svg:height="0.0744in" draw:z-index="139"><draw:image xlink:href="Pictures/10000001000001F70000000E0441A25E.png" xlink:type="simple" xlink:show="embed" xlink:actuate="onLoad" draw:mime-type="image/png"/></draw:frame><draw:frame draw:style-name="fr4" draw:name="Image112" text:anchor-type="char" svg:x="1.539in" svg:y="0.6772in" svg:width="5.1945in" svg:height="0.5799in" draw:z-index="288"><draw:image xlink:href="Pictures/10000001000001F2000000376206F6F1.png" xlink:type="simple" xlink:show="embed" xlink:actuate="onLoad" draw:mime-type="image/png"/></draw:frame><draw:frame draw:style-name="fr4" draw:name="Image113" text:anchor-type="char" svg:x="3.9917in" svg:y="1.5602in" svg:width="2.7409in" svg:height="0.202in" draw:z-index="289"><draw:image xlink:href="Pictures/100000010000010700000013A4D4E20A.png" xlink:type="simple" xlink:show="embed" xlink:actuate="onLoad" draw:mime-type="image/png"/></draw:frame></text:p>
      <text:p text:style-name="P155"/>
      <text:p text:style-name="P155"/>
      <text:p text:style-name="P159"/>
      <text:p text:style-name="P162"/>
      <text:p text:style-name="P152"/>
      <text:p text:style-name="P163"/>
      <text:p text:style-name="P156"/>
      <text:p text:style-name="P153"/>
      <text:p text:style-name="P154"/>
      <text:p text:style-name="P164"><draw:frame draw:style-name="fr3" draw:name="Image 200" text:anchor-type="as-char" svg:width="2.2055in" svg:height="0.0756in" draw:z-index="512"><draw:image xlink:href="Pictures/10000001000001A90000000EF5DEFFDD.png" xlink:type="simple" xlink:show="embed" xlink:actuate="onLoad" draw:mime-type="image/png"/></draw:frame></text:p>
      <text:p text:style-name="P154"><draw:frame draw:style-name="fr7" draw:name="Image 201" text:anchor-type="char" svg:x="1.539in" svg:y="0.0516in" svg:width="3.0201in" svg:height="0.2189in" draw:z-index="142"><draw:image xlink:href="Pictures/10000001000002430000002AD007D2EF.png" xlink:type="simple" xlink:show="embed" xlink:actuate="onLoad" draw:mime-type="image/png"/></draw:frame><draw:frame draw:style-name="fr7" draw:name="Image 202" text:anchor-type="char" svg:x="1.5472in" svg:y="0.3201in" svg:width="5.1992in" svg:height="0.0701in" draw:z-index="143"><draw:image xlink:href="Pictures/10000001000003E40000000D65BBC41D.png" xlink:type="simple" xlink:show="embed" xlink:actuate="onLoad" draw:mime-type="image/png"/></draw:frame><draw:frame draw:style-name="fr7" draw:name="Image 203" text:anchor-type="char" svg:x="4.1126in" svg:y="0.4465in" svg:width="2.6256in" svg:height="0.0744in" draw:z-index="145"><draw:image xlink:href="Pictures/10000001000001F70000000E3F4CFCB5.png" xlink:type="simple" xlink:show="embed" xlink:actuate="onLoad" draw:mime-type="image/png"/></draw:frame></text:p>
      <text:p text:style-name="P165"/>
      <text:p text:style-name="P156"/>
      <text:p text:style-name="P158"/>
      <text:p text:style-name="P160"><draw:frame draw:style-name="fr3" draw:name="Image 204" text:anchor-type="as-char" svg:width="2.2661in" svg:height="0.089in" draw:z-index="513"><draw:image xlink:href="Pictures/10000001000001B2000000117A329BAC.png" xlink:type="simple" xlink:show="embed" xlink:actuate="onLoad" draw:mime-type="image/png"/></draw:frame></text:p>
      <text:p text:style-name="P154"><draw:frame draw:style-name="fr7" draw:name="Image 205" text:anchor-type="char" svg:x="1.5472in" svg:y="0.0508in" svg:width="5.1689in" svg:height="0.0701in" draw:z-index="146"><draw:image xlink:href="Pictures/10000001000003E40000000EBE313B7D.png" xlink:type="simple" xlink:show="embed" xlink:actuate="onLoad" draw:mime-type="image/png"/></draw:frame><draw:frame draw:style-name="fr7" draw:name="Image 206" text:anchor-type="char" svg:x="1.5472in" svg:y="0.1752in" svg:width="5.1992in" svg:height="0.0701in" draw:z-index="147"><draw:image xlink:href="Pictures/10000001000003E40000000DAD30BFFD.png" xlink:type="simple" xlink:show="embed" xlink:actuate="onLoad" draw:mime-type="image/png"/></draw:frame><draw:frame draw:style-name="fr7" draw:name="Image 207" text:anchor-type="char" svg:x="4.1126in" svg:y="0.3016in" svg:width="2.6256in" svg:height="0.0744in" draw:z-index="29"><draw:image xlink:href="Pictures/10000001000001F70000000EBF450836.png" xlink:type="simple" xlink:show="embed" xlink:actuate="onLoad" draw:mime-type="image/png"/></draw:frame><draw:frame draw:style-name="fr4" draw:name="Image144" text:anchor-type="char" svg:x="3.9917in" svg:y="0.428in" svg:width="2.7409in" svg:height="0.202in" draw:z-index="313"><draw:image xlink:href="Pictures/10000001000001070000001327808E8C.png" xlink:type="simple" xlink:show="embed" xlink:actuate="onLoad" draw:mime-type="image/png"/></draw:frame></text:p>
      <text:p text:style-name="P159"/>
      <text:p text:style-name="P166"/>
      <text:p text:style-name="P153"/>
      <text:p text:style-name="P167"><draw:frame draw:style-name="fr10" draw:name="Image 211" text:anchor-type="char" svg:x="2.3791in" svg:y="2.1953in" svg:width="0.7701in" svg:height="0.0665in" draw:z-index="151"><draw:image xlink:href="Pictures/10000001000000940000000D1F78A432.png" xlink:type="simple" xlink:show="embed" xlink:actuate="onLoad" draw:mime-type="image/png"/></draw:frame><draw:frame draw:style-name="fr10" draw:name="Image 212" text:anchor-type="char" svg:x="2.3783in" svg:y="2.0307in" svg:width="0.8008in" svg:height="0.0866in" draw:z-index="152"><draw:image xlink:href="Pictures/100000010000009B00000011124ACEE0.png" xlink:type="simple" xlink:show="embed" xlink:actuate="onLoad" draw:mime-type="image/png"/></draw:frame></text:p>
      <text:p text:style-name="P168"/>
      <text:p text:style-name="P169"><draw:frame draw:style-name="fr9" draw:name="Image3" text:anchor-type="as-char" svg:width="5.3783in" svg:height="0.7772in" draw:z-index="514"><draw:image xlink:href="Pictures/10000001000002040000004A9CCA4C6A.png" xlink:type="simple" xlink:show="embed" xlink:actuate="onLoad" draw:mime-type="image/png"/></draw:frame></text:p>
      <text:p text:style-name="P154"/>
      <text:p text:style-name="P170"><draw:frame draw:style-name="fr3" draw:name="Image 217" text:anchor-type="as-char" svg:width="2.4953in" svg:height="0.1165in" draw:z-index="515"><draw:image xlink:href="Pictures/10000001000001DE000000162456D31B.png" xlink:type="simple" xlink:show="embed" xlink:actuate="onLoad" draw:mime-type="image/png"/></draw:frame></text:p>
      <text:p text:style-name="P154"><draw:frame draw:style-name="fr7" draw:name="Image 218" text:anchor-type="char" svg:x="1.4661in" svg:y="0.0516in" svg:width="5.2937in" svg:height="0.0756in" draw:z-index="161"><draw:image xlink:href="Pictures/10000001000004020000000EC9A9CD4E.png" xlink:type="simple" xlink:show="embed" xlink:actuate="onLoad" draw:mime-type="image/png"/></draw:frame><draw:frame draw:style-name="fr7" draw:name="Image 219" text:anchor-type="char" svg:x="3.7945in" svg:y="0.1807in" svg:width="2.9925in" svg:height="0.0744in" draw:z-index="164"><draw:image xlink:href="Pictures/10000001000002420000000E2D47C792.png" xlink:type="simple" xlink:show="embed" xlink:actuate="onLoad" draw:mime-type="image/png"/></draw:frame></text:p>
      <text:p text:style-name="P158"/>
      <text:p text:style-name="P171"/>
      <text:p text:style-name="P171"/>
      <text:p text:style-name="P172"><draw:frame draw:style-name="fr4" draw:name="Image114" text:anchor-type="char" svg:x="3.2744in" svg:y="0.2283in" svg:width="1.7193in" svg:height="0.2362in" draw:z-index="290"><draw:image xlink:href="Pictures/10000001000000A500000016A667A7BF.png" xlink:type="simple" xlink:show="embed" xlink:actuate="onLoad" draw:mime-type="image/png"/></draw:frame></text:p>
      <text:p text:style-name="P173"/>
      <text:p text:style-name="P174"/>
      <text:p text:style-name="P175"><text:span text:style-name="T195">Decreto</text:span><text:span text:style-name="T196"> </text:span><text:span text:style-name="T195">Nº</text:span><text:span text:style-name="T197"> </text:span><text:span text:style-name="T195">0037622/2026</text:span><text:span text:style-name="T198">-20</text:span><text:span text:style-name="T199"> </text:span><text:span text:style-name="T198">de</text:span><text:span text:style-name="T200"> </text:span><text:span text:style-name="T198">agosto</text:span><text:span text:style-name="T200"> </text:span><text:span text:style-name="T198">de</text:span><text:span text:style-name="T199"> </text:span><text:span text:style-name="T201">2026</text:span></text:p>
      <text:p text:style-name="P176"/>
      <text:p text:style-name="P177"><text:span text:style-name="T202">Suplementação</text:span><text:span text:style-name="T203"> </text:span><text:span text:style-name="T202">de</text:span><text:span text:style-name="T203"> </text:span><text:span text:style-name="T202">Dotações</text:span><text:span text:style-name="T203"> </text:span><text:span text:style-name="T204">Orçamentárias</text:span></text:p>
      <text:p text:style-name="P178"/>
      <text:p text:style-name="P178"/>
      <text:p text:style-name="P178"/>
      <text:p text:style-name="P178"/>
      <text:p text:style-name="P178"/>
      <text:p text:style-name="P178"/>
      <text:p text:style-name="P178"/>
      <text:p text:style-name="P178"/>
      <text:p text:style-name="P178"/>
      <text:p text:style-name="P179"/>
      <text:p text:style-name="P180"><text:span text:style-name="T195">O Prefeito Municipal de CACHOEIRO DE ITAPEMIRIM, Estado do ESPÍRITO SANTO, no</text:span><text:span text:style-name="T205"> </text:span><text:span text:style-name="T195">uso de suas atribuições legais, autorizado pela Lei Municipal 0008290/2025 e</text:span></text:p>
      <text:p text:style-name="P181"/>
      <text:p text:style-name="P182"/>
      <text:p text:style-name="P183"><text:span text:style-name="T195">CONSIDERANDO a necessidade de adequar algumas classificações das despesas, quanto a sua </text:span><text:span text:style-name="T206">natureza.</text:span></text:p>
      <text:p text:style-name="P181"/>
      <text:p text:style-name="P184"/>
      <text:p text:style-name="P185"><text:span text:style-name="T206">DECRETA:</text:span><text:span text:style-name="T206"/></text:p>
      <text:p text:style-name="P181"/>
      <text:p text:style-name="P186"/>
      <text:p text:style-name="P187"><text:span text:style-name="T198">Art.</text:span><text:span text:style-name="T207"> </text:span><text:span text:style-name="T198">1º</text:span><text:span text:style-name="T207"> </text:span><text:span text:style-name="T198">-</text:span><text:span text:style-name="T207"> </text:span><text:span text:style-name="T198">Fica</text:span><text:span text:style-name="T207"> </text:span><text:span text:style-name="T198">aberto</text:span><text:span text:style-name="T207"> </text:span><text:span text:style-name="T198">o</text:span><text:span text:style-name="T207"> </text:span><text:span text:style-name="T198">crédito</text:span><text:span text:style-name="T207"> </text:span><text:span text:style-name="T198">SUPLEMENTAR</text:span><text:span text:style-name="T207"> </text:span><text:span text:style-name="T198">no</text:span><text:span text:style-name="T207"> </text:span><text:span text:style-name="T198">valor</text:span><text:span text:style-name="T207"> </text:span><text:span text:style-name="T198">de</text:span><text:span text:style-name="T207"> </text:span><text:span text:style-name="T198">R$</text:span><text:span text:style-name="T207"> </text:span><text:span text:style-name="T198">400.000,00</text:span><text:span text:style-name="T207"> </text:span><text:span text:style-name="T198">(</text:span><text:span text:style-name="T207"> </text:span><text:span text:style-name="T198">Quatrocentos</text:span><text:span text:style-name="T207"> </text:span><text:span text:style-name="T198">Mil, Reais ) , para reforço das seguintes dotações orçamentárias:</text:span></text:p>
      <text:p text:style-name="P188"/>
      <text:p text:style-name="P189"/>
      <text:p text:style-name="P190"><text:span text:style-name="T198">Art. 2º - Os recursos a serem utilizados para atender ao que dispõe o artigo anterior é o proveniente de: REDUÇÃO nos termos de que dispõe o Art. 43, Parágrafo Primeiro, item III, da Lei Federal nº 4.320/64, conforme segue:</text:span><text:span text:style-name="T198"/></text:p>
      <text:p text:style-name="P188"/>
      <text:p text:style-name="P191"/>
      <text:p text:style-name="P192"><text:span text:style-name="T198">Art. 3º</text:span><text:span text:style-name="T208"> </text:span><text:span text:style-name="T198">-</text:span><text:span text:style-name="T208"> </text:span><text:span text:style-name="T198">Este</text:span><text:span text:style-name="T208"> </text:span><text:span text:style-name="T198">Decreto</text:span><text:span text:style-name="T208"> </text:span><text:span text:style-name="T198">entra</text:span><text:span text:style-name="T208"> </text:span><text:span text:style-name="T198">em</text:span><text:span text:style-name="T208"> </text:span><text:span text:style-name="T198">vigor</text:span><text:span text:style-name="T208"> </text:span><text:span text:style-name="T198">nesta</text:span><text:span text:style-name="T208"> </text:span><text:span text:style-name="T209">data.</text:span></text:p>
      <text:p text:style-name="P188"/>
      <text:p text:style-name="P193"/>
      <text:p text:style-name="P194"><text:span text:style-name="T210">MUNICÍPIO</text:span><text:span text:style-name="T211"> </text:span><text:span text:style-name="T210">DE</text:span><text:span text:style-name="T212"> </text:span><text:span text:style-name="T210">CACHOEIRO</text:span><text:span text:style-name="T212"> </text:span><text:span text:style-name="T210">DE</text:span><text:span text:style-name="T212"> </text:span><text:span text:style-name="T210">ITAPEMIRIM20/08/2026</text:span></text:p>
      <text:p text:style-name="P143"/>
      <text:p text:style-name="P143"/>
      <text:p text:style-name="P195"><draw:frame draw:style-name="fr4" draw:name="Image117" text:anchor-type="char" svg:x="3.2228in" svg:y="0.2228in" svg:width="1.6874in" svg:height="0.0161in" draw:z-index="291"><draw:image xlink:href="Pictures/10000001000000A100000001A23D95EC.png" xlink:type="simple" xlink:show="embed" xlink:actuate="onLoad" draw:mime-type="image/png"/></draw:frame></text:p>
      <text:p text:style-name="P196"><text:span text:style-name="T213">THEODORICO</text:span><text:span text:style-name="T214"> </text:span><text:span text:style-name="T213">DE</text:span><text:span text:style-name="T214"> </text:span><text:span text:style-name="T213">ASSIS</text:span><text:span text:style-name="T214"> </text:span><text:span text:style-name="T215">FERRACO</text:span></text:p>
      <text:p text:style-name="P197"><text:span text:style-name="T215">Prefeito(a)</text:span><text:span text:style-name="T215"/></text:p>
      <text:p text:style-name="P198"><draw:frame draw:style-name="fr10" draw:name="Image 224" text:anchor-type="char" svg:x="2.3937in" svg:y="2.2709in" svg:width="0.7709in" svg:height="0.0665in" draw:z-index="154"><draw:image xlink:href="Pictures/10000001000000930000000D18DFC910.png" xlink:type="simple" xlink:show="embed" xlink:actuate="onLoad" draw:mime-type="image/png"/></draw:frame><draw:frame draw:style-name="fr10" draw:name="Image 225" text:anchor-type="char" svg:x="2.3937in" svg:y="2.1075in" svg:width="0.7992in" svg:height="0.0866in" draw:z-index="160"><draw:image xlink:href="Pictures/1000000100000099000000103E5D62A3.png" xlink:type="simple" xlink:show="embed" xlink:actuate="onLoad" draw:mime-type="image/png"/></draw:frame></text:p>
      <text:p text:style-name="P171"/>
      <text:p text:style-name="P199"/>
      <text:p text:style-name="P200"><draw:frame draw:style-name="fr9" draw:name="Image4" text:anchor-type="as-char" svg:width="5.3335in" svg:height="0.7709in" draw:z-index="516"><draw:image xlink:href="Pictures/10000001000002000000004A6F34E867.png" xlink:type="simple" xlink:show="embed" xlink:actuate="onLoad" draw:mime-type="image/png"/></draw:frame></text:p>
      <text:p text:style-name="P159"/>
      <text:p text:style-name="P201"><draw:frame draw:style-name="fr3" draw:name="Image 230" text:anchor-type="as-char" svg:width="2.4547in" svg:height="0.1154in" draw:z-index="517"><draw:image xlink:href="Pictures/10000001000001DA00000017A1422C95.png" xlink:type="simple" xlink:show="embed" xlink:actuate="onLoad" draw:mime-type="image/png"/></draw:frame></text:p>
      <text:p text:style-name="P152"><draw:frame draw:style-name="fr7" draw:name="Image 231" text:anchor-type="char" svg:x="1.489in" svg:y="0.052in" svg:width="5.3035in" svg:height="0.1874in" draw:z-index="165"><draw:image xlink:href="Pictures/10000001000003F800000024D1EB5741.png" xlink:type="simple" xlink:show="embed" xlink:actuate="onLoad" draw:mime-type="image/png"/></draw:frame><draw:frame draw:style-name="fr7" draw:name="Image 232" text:anchor-type="char" svg:x="1.4866in" svg:y="0.2909in" svg:width="2.4846in" svg:height="0.2244in" draw:z-index="166"><draw:image xlink:href="Pictures/10000001000001D90000002B0EE96F3A.png" xlink:type="simple" xlink:show="embed" xlink:actuate="onLoad" draw:mime-type="image/png"/></draw:frame><draw:frame draw:style-name="fr7" draw:name="Image 233" text:anchor-type="char" svg:x="1.4965in" svg:y="0.5661in" svg:width="5.2756in" svg:height="0.0717in" draw:z-index="167"><draw:image xlink:href="Pictures/10000001000003F70000000E32D012F6.png" xlink:type="simple" xlink:show="embed" xlink:actuate="onLoad" draw:mime-type="image/png"/></draw:frame><draw:frame draw:style-name="fr7" draw:name="Image 234" text:anchor-type="char" svg:x="1.4965in" svg:y="0.6917in" svg:width="5.2756in" svg:height="0.0717in" draw:z-index="168"><draw:image xlink:href="Pictures/10000001000003F70000000E7581D9E9.png" xlink:type="simple" xlink:show="embed" xlink:actuate="onLoad" draw:mime-type="image/png"/></draw:frame><draw:frame draw:style-name="fr7" draw:name="Image 235" text:anchor-type="char" svg:x="1.4965in" svg:y="0.8173in" svg:width="5.2752in" svg:height="0.0717in" draw:z-index="172"><draw:image xlink:href="Pictures/10000001000003F70000000EB3143411.png" xlink:type="simple" xlink:show="embed" xlink:actuate="onLoad" draw:mime-type="image/png"/></draw:frame><draw:frame draw:style-name="fr7" draw:name="Image 236" text:anchor-type="char" svg:x="1.4965in" svg:y="0.9445in" svg:width="5.2992in" svg:height="0.0717in" draw:z-index="173"><draw:image xlink:href="Pictures/10000001000003F70000000D1336B896.png" xlink:type="simple" xlink:show="embed" xlink:actuate="onLoad" draw:mime-type="image/png"/></draw:frame><draw:frame draw:style-name="fr7" draw:name="Image 237" text:anchor-type="char" svg:x="4.1126in" svg:y="1.0744in" svg:width="2.6772in" svg:height="0.0756in" draw:z-index="182"><draw:image xlink:href="Pictures/10000001000002010000000EE36D0751.png" xlink:type="simple" xlink:show="embed" xlink:actuate="onLoad" draw:mime-type="image/png"/></draw:frame><draw:frame draw:style-name="fr7" draw:name="Image 242" text:anchor-type="char" svg:x="1.4866in" svg:y="1.5717in" svg:width="3.1091in" svg:height="0.2244in" draw:z-index="183"><draw:image xlink:href="Pictures/10000001000002500000002B4C24A00F.png" xlink:type="simple" xlink:show="embed" xlink:actuate="onLoad" draw:mime-type="image/png"/></draw:frame><draw:frame draw:style-name="fr7" draw:name="Image 243" text:anchor-type="char" svg:x="1.4965in" svg:y="1.8457in" svg:width="5.2992in" svg:height="0.0717in" draw:z-index="184"><draw:image xlink:href="Pictures/10000001000003F70000000DB34A4988.png" xlink:type="simple" xlink:show="embed" xlink:actuate="onLoad" draw:mime-type="image/png"/></draw:frame><draw:frame draw:style-name="fr7" draw:name="Image 244" text:anchor-type="char" svg:x="4.1126in" svg:y="1.9752in" svg:width="2.6772in" svg:height="0.0756in" draw:z-index="185"><draw:image xlink:href="Pictures/10000001000002010000000E71118F92.png" xlink:type="simple" xlink:show="embed" xlink:actuate="onLoad" draw:mime-type="image/png"/></draw:frame><draw:frame draw:style-name="fr7" draw:name="Image 248" text:anchor-type="char" svg:x="3.7972in" svg:y="2.3634in" svg:width="2.9929in" svg:height="0.0744in" draw:z-index="186"><draw:image xlink:href="Pictures/100000010000023E0000000E12E327EA.png" xlink:type="simple" xlink:show="embed" xlink:actuate="onLoad" draw:mime-type="image/png"/></draw:frame><draw:frame draw:style-name="fr4" draw:name="Image119" text:anchor-type="char" svg:x="1.4898in" svg:y="1.202in" svg:width="5.2945in" svg:height="0.3181in" draw:z-index="292"><draw:image xlink:href="Pictures/10000001000001FC0000001E7DAA4F90.png" xlink:type="simple" xlink:show="embed" xlink:actuate="onLoad" draw:mime-type="image/png"/></draw:frame><draw:frame draw:style-name="fr4" draw:name="Image122" text:anchor-type="char" svg:x="3.989in" svg:y="2.1043in" svg:width="2.7953in" svg:height="0.2063in" draw:z-index="293"><draw:image xlink:href="Pictures/100000010000010C000000137B9772C9.png" xlink:type="simple" xlink:show="embed" xlink:actuate="onLoad" draw:mime-type="image/png"/></draw:frame></text:p>
      <text:p text:style-name="P152"/>
      <text:p text:style-name="P154"/>
      <text:p text:style-name="P159"/>
      <text:p text:style-name="P159"/>
      <text:p text:style-name="P166"/>
      <text:p text:style-name="P202"/>
      <text:p text:style-name="P153"/>
      <text:p text:style-name="P152"/>
      <text:p text:style-name="P163"/>
      <text:p text:style-name="P202"/>
      <text:p text:style-name="P155"/>
      <text:p text:style-name="P155"/>
      <text:p text:style-name="P171"/>
      <text:p text:style-name="P171"/>
      <text:p text:style-name="P203"><draw:frame draw:style-name="fr4" draw:name="Image141" text:anchor-type="char" svg:x="3.2811in" svg:y="0.222in" svg:width="1.7047in" svg:height="0.2339in" draw:z-index="309"><draw:image xlink:href="Pictures/10000001000000A30000001690CE242C.png" xlink:type="simple" xlink:show="embed" xlink:actuate="onLoad" draw:mime-type="image/png"/></draw:frame></text:p>
      <text:p text:style-name="P204"/>
      <text:p text:style-name="P205"/>
      <text:p text:style-name="P206"><text:span text:style-name="T216">Decreto</text:span><text:span text:style-name="T217"> </text:span><text:span text:style-name="T216">Nº</text:span><text:span text:style-name="T218"> </text:span><text:span text:style-name="T216">0037623/2026</text:span><text:span text:style-name="T219">-20</text:span><text:span text:style-name="T220"> </text:span><text:span text:style-name="T219">de</text:span><text:span text:style-name="T220"> </text:span><text:span text:style-name="T219">agosto</text:span><text:span text:style-name="T220"> </text:span><text:span text:style-name="T219">de</text:span><text:span text:style-name="T220"> </text:span><text:span text:style-name="T221">2026</text:span></text:p>
      <text:p text:style-name="P207"/>
      <text:p text:style-name="P208"><text:span text:style-name="T177">Suplementação</text:span><text:span text:style-name="T222"> </text:span><text:span text:style-name="T177">de</text:span><text:span text:style-name="T223"> </text:span><text:span text:style-name="T177">Dotações</text:span><text:span text:style-name="T223"> </text:span><text:span text:style-name="T180">Orçamentárias</text:span></text:p>
      <text:p text:style-name="P126"/>
      <text:p text:style-name="P126"/>
      <text:p text:style-name="P126"/>
      <text:p text:style-name="P126"/>
      <text:p text:style-name="P209"/>
      <text:p text:style-name="P210"><text:span text:style-name="T216">O</text:span><text:span text:style-name="T224"> </text:span><text:span text:style-name="T216">Prefeito</text:span><text:span text:style-name="T224"> </text:span><text:span text:style-name="T216">Municipal</text:span><text:span text:style-name="T224"> </text:span><text:span text:style-name="T216">de</text:span><text:span text:style-name="T224"> </text:span><text:span text:style-name="T216">CACHOEIRO</text:span><text:span text:style-name="T224"> </text:span><text:span text:style-name="T216">DE</text:span><text:span text:style-name="T224"> </text:span><text:span text:style-name="T216">ITAPEMIRIM,</text:span><text:span text:style-name="T224"> </text:span><text:span text:style-name="T216">Estado</text:span><text:span text:style-name="T224"> </text:span><text:span text:style-name="T216">do</text:span><text:span text:style-name="T224"> </text:span><text:span text:style-name="T216">ESPÍRITO</text:span><text:span text:style-name="T224"> </text:span><text:span text:style-name="T216">SANTO,</text:span><text:span text:style-name="T224"> </text:span><text:span text:style-name="T216">no uso de suas atribuições legais, autorizado pela Lei Municipal 0008290/2025 e</text:span></text:p>
      <text:p text:style-name="P129"/>
      <text:p text:style-name="P129"/>
      <text:p text:style-name="P129"/>
      <text:p text:style-name="P211"/>
      <text:p text:style-name="P212"><text:span text:style-name="T216">CONSIDERANDO a necessidade de adequar algumas classificações das despesas, quanto a sua </text:span><text:span text:style-name="T225">natureza.</text:span></text:p>
      <text:p text:style-name="P129"/>
      <text:p text:style-name="P213"/>
      <text:h text:style-name="P214" text:outline-level="8"><text:span text:style-name="T226">DECRETA:</text:span><text:span text:style-name="T226"/></text:h>
      <text:p text:style-name="P129"/>
      <text:p text:style-name="P215"/>
      <text:p text:style-name="P216"><text:span text:style-name="T219">Art. 1º - Fica aberto o crédito SUPLEMENTAR no valor de R$ 900.000,00 ( Novecentos Mil, Reais ) , para reforço das seguintes dotações orçamentárias:</text:span><text:span text:style-name="T219"/></text:p>
      <text:p text:style-name="P136"/>
      <text:p text:style-name="P217"/>
      <text:p text:style-name="P218"><text:span text:style-name="T219">Art. 2º - Os recursos a serem utilizados para atender ao que dispõe o artigo anterior é o proveniente de: REDUÇÃO</text:span><text:span text:style-name="T227"> </text:span><text:span text:style-name="T219">nos</text:span><text:span text:style-name="T227"> </text:span><text:span text:style-name="T219">termos</text:span><text:span text:style-name="T227"> </text:span><text:span text:style-name="T219">de</text:span><text:span text:style-name="T227"> </text:span><text:span text:style-name="T219">que</text:span><text:span text:style-name="T227"> </text:span><text:span text:style-name="T219">dispõe</text:span><text:span text:style-name="T227"> </text:span><text:span text:style-name="T219">o</text:span><text:span text:style-name="T227"> </text:span><text:span text:style-name="T219">Art.</text:span><text:span text:style-name="T227"> </text:span><text:span text:style-name="T219">43,</text:span><text:span text:style-name="T227"> </text:span><text:span text:style-name="T219">Parágrafo</text:span><text:span text:style-name="T227"> </text:span><text:span text:style-name="T219">Primeiro,</text:span><text:span text:style-name="T227"> </text:span><text:span text:style-name="T219">item</text:span><text:span text:style-name="T227"> </text:span><text:span text:style-name="T219">III,</text:span><text:span text:style-name="T227"> </text:span><text:span text:style-name="T219">da</text:span><text:span text:style-name="T227"> </text:span><text:span text:style-name="T219">Lei</text:span><text:span text:style-name="T227"> </text:span><text:span text:style-name="T219">Federal</text:span><text:span text:style-name="T227"> </text:span><text:span text:style-name="T219">nº 4.320/64, conforme segue:</text:span></text:p>
      <text:p text:style-name="P136"/>
      <text:p text:style-name="P217"/>
      <text:p text:style-name="P219"><text:span text:style-name="T219">Art.</text:span><text:span text:style-name="T228"> </text:span><text:span text:style-name="T219">3º</text:span><text:span text:style-name="T229"> </text:span><text:span text:style-name="T219">-</text:span><text:span text:style-name="T229"> </text:span><text:span text:style-name="T219">Este</text:span><text:span text:style-name="T229"> </text:span><text:span text:style-name="T219">Decreto</text:span><text:span text:style-name="T230"> </text:span><text:span text:style-name="T219">entra</text:span><text:span text:style-name="T229"> </text:span><text:span text:style-name="T219">em</text:span><text:span text:style-name="T229"> </text:span><text:span text:style-name="T219">vigor</text:span><text:span text:style-name="T229"> </text:span><text:span text:style-name="T219">nesta</text:span><text:span text:style-name="T230"> </text:span><text:span text:style-name="T231">data.</text:span></text:p>
      <text:p text:style-name="P136"/>
      <text:p text:style-name="P220"/>
      <text:p text:style-name="P221"><text:span text:style-name="T192">MUNICÍPIO</text:span><text:span text:style-name="T232"> </text:span><text:span text:style-name="T192">DE</text:span><text:span text:style-name="T232"> </text:span><text:span text:style-name="T192">CACHOEIRO</text:span><text:span text:style-name="T233"> </text:span><text:span text:style-name="T192">DE</text:span><text:span text:style-name="T232"> </text:span><text:span text:style-name="T192">ITAPEMIRIM20/08/2026</text:span></text:p>
      <text:p text:style-name="P143"/>
      <text:p text:style-name="P143"/>
      <text:p text:style-name="P222"><draw:frame draw:style-name="fr4" draw:name="Image142" text:anchor-type="char" svg:x="3.1547in" svg:y="0.2638in" svg:width="1.8126in" svg:height="0.0161in" draw:z-index="311"><draw:image xlink:href="Pictures/10000001000000AE00000001F90C4907.png" xlink:type="simple" xlink:show="embed" xlink:actuate="onLoad" draw:mime-type="image/png"/></draw:frame></text:p>
      <text:p text:style-name="P223"><text:span text:style-name="T193">THEODORICO</text:span><text:span text:style-name="T234"> </text:span><text:span text:style-name="T193">DE</text:span><text:span text:style-name="T235"> </text:span><text:span text:style-name="T193">ASSIS</text:span><text:span text:style-name="T235"> </text:span><text:span text:style-name="T194">FERRACO</text:span></text:p>
      <text:p text:style-name="P224"><text:span text:style-name="T194">Prefeito(a)</text:span><text:span text:style-name="T194"/></text:p>
      <text:p text:style-name="P225"/>
      <text:p text:style-name="P226"/>
      <text:p text:style-name="P227"><draw:frame draw:style-name="fr9" draw:name="Image5" text:anchor-type="as-char" svg:width="5.5917in" svg:height="0.8083in" draw:z-index="518"><draw:image xlink:href="Pictures/10000001000002180000004D360DA9CE.png" xlink:type="simple" xlink:show="embed" xlink:actuate="onLoad" draw:mime-type="image/png"/></draw:frame></text:p>
      <text:p text:style-name="P228"><text:span text:style-name="T236">Decreto</text:span><text:span text:style-name="T237"> </text:span><text:span text:style-name="T236">Nº</text:span><text:span text:style-name="T238"> </text:span><text:span text:style-name="T236">0037623/2026-20</text:span><text:span text:style-name="T239"> </text:span><text:span text:style-name="T240">de</text:span><text:span text:style-name="T241"> </text:span><text:span text:style-name="T240">agosto</text:span><text:span text:style-name="T242"> </text:span><text:span text:style-name="T240">de</text:span><text:span text:style-name="T243"> </text:span><text:span text:style-name="T244">2026</text:span></text:p>
      <text:p text:style-name="P229"><text:span text:style-name="T245">Fonte</text:span><text:span text:style-name="T246"><text:tab/>Elemento Despesa<text:tab/></text:span><text:span text:style-name="T245">Acrescimo</text:span><text:span text:style-name="T246"><text:tab/></text:span><text:span text:style-name="T247">Redução</text:span><text:span text:style-name="T248"> </text:span><text:span text:style-name="T249">ÓRGÃ0:02</text:span><text:span text:style-name="T248"> </text:span><text:span text:style-name="T249">- </text:span><text:span text:style-name="T250">PROCURADORIA</text:span><text:span text:style-name="T251"> </text:span><text:span text:style-name="T250">GERAL </text:span><text:span text:style-name="T249">DO </text:span><text:span text:style-name="T250">MUNICIPIO</text:span></text:p>
      <text:p text:style-name="P230"><text:span text:style-name="T252">UNIDADE</text:span><text:span text:style-name="T253"> </text:span><text:span text:style-name="T252">ORÇAMENTÁRIA:01 - PROCURADORIA</text:span><text:span text:style-name="T254"> </text:span><text:span text:style-name="T255">GERAL</text:span><text:span text:style-name="T256"> </text:span><text:span text:style-name="T252">DO </text:span><text:span text:style-name="T255">MUNICIPIO</text:span><text:span text:style-name="T257"> </text:span><text:span text:style-name="T255">AÇÃ0:2.005</text:span><text:span text:style-name="T257"> </text:span><text:span text:style-name="T252">- </text:span><text:span text:style-name="T255">GESTÃO DA</text:span><text:span text:style-name="T257"> </text:span><text:span text:style-name="T252">PROC</text:span><text:span text:style-name="T258">URADORIA</text:span><text:span text:style-name="T259"> </text:span><text:span text:style-name="T255">GERAL</text:span><text:span text:style-name="T260"> </text:span><text:span text:style-name="T252">DO </text:span><text:span text:style-name="T255">MUN</text:span><text:span text:style-name="T261">!</text:span><text:span text:style-name="T258">C</text:span><text:span text:style-name="T252">lPIO</text:span></text:p>
      <table:table table:name="Table1" table:style-name="Table1">
        <table:table-column table:style-name="Table1.A"/>
        <table:table-column table:style-name="Table1.B"/>
        <table:table-column table:style-name="Table1.C"/>
        <table:table-column table:style-name="Table1.D"/>
        <table:table-column table:style-name="Table1.E"/>
        <table:table-row table:style-name="Table1.1">
          <table:table-cell table:style-name="Table1.A1" office:value-type="string">
            <text:p text:style-name="P231"><text:span text:style-name="T247">150000000001</text:span><text:span text:style-name="T247"/></text:p>
          </table:table-cell>
          <table:table-cell table:style-name="Table1.A1" office:value-type="string">
            <text:p text:style-name="P232"><text:span text:style-name="T262">33903607000</text:span><text:span text:style-name="T262"/></text:p>
          </table:table-cell>
          <table:table-cell table:style-name="Table1.A1" office:value-type="string">
            <text:p text:style-name="P233"/>
          </table:table-cell>
          <table:table-cell table:style-name="Table1.A1" office:value-type="string">
            <text:p text:style-name="P234"><text:span text:style-name="T263">0</text:span><text:span text:style-name="T264">,</text:span><text:span text:style-name="T263">00</text:span></text:p>
          </table:table-cell>
          <table:table-cell table:style-name="Table1.A1" office:value-type="string">
            <text:p text:style-name="P235"><text:span text:style-name="T262">7.500,00</text:span><text:span text:style-name="T262"/></text:p>
          </table:table-cell>
        </table:table-row>
        <table:table-row table:style-name="Table1.2">
          <table:table-cell table:style-name="Table1.A1" office:value-type="string">
            <text:p text:style-name="P236"><text:span text:style-name="T265">I</text:span><text:span text:style-name="T266"> </text:span><text:span text:style-name="T267">5000000000</text:span><text:span text:style-name="T268"> </text:span><text:span text:style-name="T269">I</text:span></text:p>
          </table:table-cell>
          <table:table-cell table:style-name="Table1.A1" office:value-type="string">
            <text:p text:style-name="P237"><text:span text:style-name="T262">33904601002</text:span><text:span text:style-name="T262"/></text:p>
          </table:table-cell>
          <table:table-cell table:style-name="Table1.A1" office:value-type="string">
            <text:p text:style-name="P238"/>
          </table:table-cell>
          <table:table-cell table:style-name="Table1.A1" office:value-type="string">
            <text:p text:style-name="P239"><text:span text:style-name="T263">0</text:span><text:span text:style-name="T264">,</text:span><text:span text:style-name="T263">00</text:span></text:p>
          </table:table-cell>
          <table:table-cell table:style-name="Table1.A1" office:value-type="string">
            <text:p text:style-name="P240"><text:span text:style-name="T247">420</text:span><text:span text:style-name="T270">,</text:span><text:span text:style-name="T247">00</text:span></text:p>
          </table:table-cell>
        </table:table-row>
        <table:table-row table:style-name="Table1.3">
          <table:table-cell table:style-name="Table1.A1" office:value-type="string">
            <text:p text:style-name="P238"/>
          </table:table-cell>
          <table:table-cell table:style-name="Table1.A1" office:value-type="string">
            <text:p text:style-name="P238"/>
          </table:table-cell>
          <table:table-cell table:style-name="Table1.A1" office:value-type="string">
            <text:p text:style-name="P241"><text:span text:style-name="T271">Total</text:span><text:span text:style-name="T272"> </text:span><text:span text:style-name="T271">por</text:span><text:span text:style-name="T273"> </text:span><text:span text:style-name="T274">Ação</text:span></text:p>
          </table:table-cell>
          <table:table-cell table:style-name="Table1.A1" office:value-type="string">
            <text:p text:style-name="P242"><text:span text:style-name="T275">0,00</text:span><text:span text:style-name="T275"/></text:p>
          </table:table-cell>
          <table:table-cell table:style-name="Table1.A1" office:value-type="string">
            <text:p text:style-name="P243"><text:span text:style-name="T276">7.920,00</text:span><text:span text:style-name="T276"/></text:p>
          </table:table-cell>
        </table:table-row>
        <table:table-row table:style-name="Table1.4">
          <table:table-cell table:style-name="Table1.A1" office:value-type="string">
            <text:p text:style-name="P238"/>
          </table:table-cell>
          <table:table-cell table:style-name="Table1.A1" office:value-type="string">
            <text:p text:style-name="P238"/>
          </table:table-cell>
          <table:table-cell table:style-name="Table1.A1" office:value-type="string">
            <text:p text:style-name="P244"><text:span text:style-name="T271">Total</text:span><text:span text:style-name="T277"> </text:span><text:span text:style-name="T271">por</text:span><text:span text:style-name="T278"> </text:span><text:span text:style-name="T279">Unidade</text:span></text:p>
          </table:table-cell>
          <table:table-cell table:style-name="Table1.A1" office:value-type="string">
            <text:p text:style-name="P245"><text:span text:style-name="T275">0,00</text:span><text:span text:style-name="T275"/></text:p>
          </table:table-cell>
          <table:table-cell table:style-name="Table1.A1" office:value-type="string">
            <text:p text:style-name="P246"><text:span text:style-name="T279">7.920,00</text:span><text:span text:style-name="T279"/></text:p>
          </table:table-cell>
        </table:table-row>
        <table:table-row table:style-name="Table1.5">
          <table:table-cell table:style-name="Table1.A1" office:value-type="string">
            <text:p text:style-name="P233"/>
          </table:table-cell>
          <table:table-cell table:style-name="Table1.A1" office:value-type="string">
            <text:p text:style-name="P233"/>
          </table:table-cell>
          <table:table-cell table:style-name="Table1.A1" office:value-type="string">
            <text:p text:style-name="P247"><text:span text:style-name="T271">Total</text:span><text:span text:style-name="T278"> </text:span><text:span text:style-name="T271">por</text:span><text:span text:style-name="T280"> </text:span><text:span text:style-name="T274">Órgão</text:span></text:p>
          </table:table-cell>
          <table:table-cell table:style-name="Table1.A1" office:value-type="string">
            <text:p text:style-name="P248"><text:span text:style-name="T274">0</text:span><text:span text:style-name="T281">,</text:span><text:span text:style-name="T274">00</text:span></text:p>
          </table:table-cell>
          <table:table-cell table:style-name="Table1.A1" office:value-type="string">
            <text:p text:style-name="P249"><text:span text:style-name="T276">7.920,00</text:span><text:span text:style-name="T276"/></text:p>
          </table:table-cell>
        </table:table-row>
      </table:table>
      <text:p text:style-name="P250"><text:span text:style-name="T271">ÓRGÃO:04</text:span><text:span text:style-name="T282"> </text:span><text:span text:style-name="T283">-</text:span><text:span text:style-name="T284"> </text:span><text:span text:style-name="T250">SECRETARIA</text:span><text:span text:style-name="T285"> </text:span><text:span text:style-name="T250">MUNICIPAL</text:span><text:span text:style-name="T286"> </text:span><text:span text:style-name="T249">DE</text:span><text:span text:style-name="T287"> </text:span><text:span text:style-name="T288">ADMIN</text:span><text:span text:style-name="T289">ISTRA</text:span><text:span text:style-name="T288">ÇÃO</text:span></text:p>
      <text:p text:style-name="P251"><text:span text:style-name="T290">UNIDADE</text:span><text:span text:style-name="T291"> </text:span><text:span text:style-name="T271">ORÇAMENTÁRJA:01</text:span><text:span text:style-name="T292"> </text:span><text:span text:style-name="T293">-</text:span><text:span text:style-name="T294"> </text:span><text:span text:style-name="T250">SECRETARIA MUNICIPAL</text:span><text:span text:style-name="T295"> </text:span><text:span text:style-name="T250">DE</text:span><text:span text:style-name="T296"> </text:span><text:span text:style-name="T250">ADMINISTRAÇÃO</text:span><text:span text:style-name="T297"> </text:span><text:span text:style-name="T249">AÇÃ0:2.010 - </text:span><text:span text:style-name="T250">GESTÃO ADMINlSTRA</text:span><text:span text:style-name="T298"> </text:span><text:span text:style-name="T250">TIVA SEMAD</text:span></text:p>
      <table:table table:name="Table2" table:style-name="Table2">
        <table:table-column table:style-name="Table2.A"/>
        <table:table-column table:style-name="Table2.B"/>
        <table:table-column table:style-name="Table2.C"/>
        <table:table-column table:style-name="Table2.D"/>
        <table:table-column table:style-name="Table2.E"/>
        <table:table-row table:style-name="Table2.1">
          <table:table-cell table:style-name="Table2.A1" office:value-type="string">
            <text:p text:style-name="P252"><text:span text:style-name="T263">I</text:span><text:span text:style-name="T299"> </text:span><text:span text:style-name="T300">5000000000</text:span><text:span text:style-name="T301"> </text:span><text:span text:style-name="T302">I</text:span></text:p>
          </table:table-cell>
          <table:table-cell table:style-name="Table2.A1" office:value-type="string">
            <text:p text:style-name="P253"><text:span text:style-name="T262">33903699000</text:span><text:span text:style-name="T262"/></text:p>
          </table:table-cell>
          <table:table-cell table:style-name="Table2.A1" office:value-type="string">
            <text:p text:style-name="P233"/>
          </table:table-cell>
          <table:table-cell table:style-name="Table2.A1" office:value-type="string">
            <text:p text:style-name="P254"><text:span text:style-name="T263">0</text:span><text:span text:style-name="T264">,</text:span><text:span text:style-name="T263">00</text:span></text:p>
          </table:table-cell>
          <table:table-cell table:style-name="Table2.A1" office:value-type="string">
            <text:p text:style-name="P255"><text:span text:style-name="T262">29.248</text:span><text:span text:style-name="T303">,</text:span><text:span text:style-name="T247">13</text:span></text:p>
          </table:table-cell>
        </table:table-row>
        <table:table-row table:style-name="Table2.2">
          <table:table-cell table:style-name="Table2.A1" office:value-type="string">
            <text:p text:style-name="P238"/>
          </table:table-cell>
          <table:table-cell table:style-name="Table2.A1" office:value-type="string">
            <text:p text:style-name="P238"/>
          </table:table-cell>
          <table:table-cell table:style-name="Table2.A1" office:value-type="string">
            <text:p text:style-name="P256"><text:span text:style-name="T271">Total</text:span><text:span text:style-name="T272"> </text:span><text:span text:style-name="T271">por</text:span><text:span text:style-name="T273"> </text:span><text:span text:style-name="T274">Ação</text:span></text:p>
          </table:table-cell>
          <table:table-cell table:style-name="Table2.A1" office:value-type="string">
            <text:p text:style-name="P257"><text:span text:style-name="T275">0,00</text:span><text:span text:style-name="T275"/></text:p>
          </table:table-cell>
          <table:table-cell table:style-name="Table2.A1" office:value-type="string">
            <text:p text:style-name="P258"><text:span text:style-name="T276">29.248,13</text:span><text:span text:style-name="T276"/></text:p>
          </table:table-cell>
        </table:table-row>
        <table:table-row table:style-name="Table2.3">
          <table:table-cell table:style-name="Table2.A1" office:value-type="string">
            <text:p text:style-name="P259"><text:span text:style-name="T271">AÇÃO:2.0l</text:span><text:span text:style-name="T304"> </text:span><text:span text:style-name="T249">I</text:span><text:span text:style-name="T305"> </text:span><text:span text:style-name="T306">-</text:span></text:p>
          </table:table-cell>
          <table:table-cell table:style-name="Table2.A1" office:value-type="string">
            <text:p text:style-name="P260"><text:span text:style-name="T262">GESTÃO</text:span><text:span text:style-name="T307"> </text:span><text:span text:style-name="T247">DE</text:span><text:span text:style-name="T263"> </text:span><text:span text:style-name="T247">PESSOAS</text:span><text:span text:style-name="T266"> </text:span><text:span text:style-name="T262">E</text:span><text:span text:style-name="T308"> </text:span><text:span text:style-name="T262">CONTRATOS</text:span></text:p>
          </table:table-cell>
          <table:table-cell table:style-name="Table2.A1" office:value-type="string">
            <text:p text:style-name="P238"/>
          </table:table-cell>
          <table:table-cell table:style-name="Table2.A1" office:value-type="string">
            <text:p text:style-name="P238"/>
          </table:table-cell>
          <table:table-cell table:style-name="Table2.A1" office:value-type="string">
            <text:p text:style-name="P238"/>
          </table:table-cell>
        </table:table-row>
        <table:table-row table:style-name="Table2.3">
          <table:table-cell table:style-name="Table2.A1" office:value-type="string">
            <text:p text:style-name="P261"><text:span text:style-name="T263">I</text:span><text:span text:style-name="T309"> </text:span><text:span text:style-name="T300">5000000000</text:span><text:span text:style-name="T310"> </text:span><text:span text:style-name="T302">l</text:span></text:p>
          </table:table-cell>
          <table:table-cell table:style-name="Table2.A1" office:value-type="string">
            <text:p text:style-name="P262"><text:span text:style-name="T300">33909</text:span><text:span text:style-name="T311"> </text:span><text:span text:style-name="T263">I</text:span><text:span text:style-name="T312"> </text:span><text:span text:style-name="T300">99000</text:span></text:p>
          </table:table-cell>
          <table:table-cell table:style-name="Table2.A1" office:value-type="string">
            <text:p text:style-name="P238"/>
          </table:table-cell>
          <table:table-cell table:style-name="Table2.A1" office:value-type="string">
            <text:p text:style-name="P263"><text:span text:style-name="T263">0</text:span><text:span text:style-name="T264">,</text:span><text:span text:style-name="T263">00</text:span></text:p>
          </table:table-cell>
          <table:table-cell table:style-name="Table2.A1" office:value-type="string">
            <text:p text:style-name="P264"><text:span text:style-name="T247">2.000</text:span><text:span text:style-name="T270">,</text:span><text:span text:style-name="T247">00</text:span></text:p>
          </table:table-cell>
        </table:table-row>
        <table:table-row table:style-name="Table2.2">
          <table:table-cell table:style-name="Table2.A1" office:value-type="string">
            <text:p text:style-name="P238"/>
          </table:table-cell>
          <table:table-cell table:style-name="Table2.A1" office:value-type="string">
            <text:p text:style-name="P238"/>
          </table:table-cell>
          <table:table-cell table:style-name="Table2.A1" office:value-type="string">
            <text:p text:style-name="P256"><text:span text:style-name="T271">Total</text:span><text:span text:style-name="T272"> </text:span><text:span text:style-name="T271">por</text:span><text:span text:style-name="T273"> </text:span><text:span text:style-name="T274">Ação</text:span></text:p>
          </table:table-cell>
          <table:table-cell table:style-name="Table2.A1" office:value-type="string">
            <text:p text:style-name="P265"><text:span text:style-name="T274">0</text:span><text:span text:style-name="T281">,</text:span><text:span text:style-name="T274">00</text:span></text:p>
          </table:table-cell>
          <table:table-cell table:style-name="Table2.A1" office:value-type="string">
            <text:p text:style-name="P266"><text:span text:style-name="T276">2.000,00</text:span><text:span text:style-name="T276"/></text:p>
          </table:table-cell>
        </table:table-row>
        <table:table-row table:style-name="Table2.6">
          <table:table-cell table:style-name="Table2.A1" office:value-type="string">
            <text:p text:style-name="P267"><text:span text:style-name="T249">AÇÃ0:2.040</text:span><text:span text:style-name="T313"> </text:span><text:span text:style-name="T314">-</text:span></text:p>
          </table:table-cell>
          <table:table-cell table:style-name="Table2.A1" office:value-type="string">
            <text:p text:style-name="P260"><text:span text:style-name="T255">CONCESSÃO</text:span><text:span text:style-name="T262"> </text:span><text:span text:style-name="T252">DE</text:span><text:span text:style-name="T315"> </text:span><text:span text:style-name="T252">BENEFÍCIOS</text:span><text:span text:style-name="T316"> </text:span><text:span text:style-name="T262">SOCIAIS</text:span></text:p>
          </table:table-cell>
          <table:table-cell table:style-name="Table2.A1" office:value-type="string">
            <text:p text:style-name="P238"/>
          </table:table-cell>
          <table:table-cell table:style-name="Table2.A1" office:value-type="string">
            <text:p text:style-name="P238"/>
          </table:table-cell>
          <table:table-cell table:style-name="Table2.A1" office:value-type="string">
            <text:p text:style-name="P238"/>
          </table:table-cell>
        </table:table-row>
        <table:table-row table:style-name="Table2.7">
          <table:table-cell table:style-name="Table2.A1" office:value-type="string">
            <text:p text:style-name="P261"><text:span text:style-name="T263">I</text:span><text:span text:style-name="T299"> </text:span><text:span text:style-name="T300">5000000000</text:span><text:span text:style-name="T317"> </text:span><text:span text:style-name="T302">l</text:span></text:p>
          </table:table-cell>
          <table:table-cell table:style-name="Table2.A1" office:value-type="string">
            <text:p text:style-name="P262"><text:span text:style-name="T300">3390460</text:span><text:span text:style-name="T318"> </text:span><text:span text:style-name="T263">l</text:span><text:span text:style-name="T319"> </text:span><text:span text:style-name="T320">002</text:span></text:p>
          </table:table-cell>
          <table:table-cell table:style-name="Table2.A1" office:value-type="string">
            <text:p text:style-name="P238"/>
          </table:table-cell>
          <table:table-cell table:style-name="Table2.A1" office:value-type="string">
            <text:p text:style-name="P263"><text:span text:style-name="T263">0</text:span><text:span text:style-name="T264">,</text:span><text:span text:style-name="T263">00</text:span></text:p>
          </table:table-cell>
          <table:table-cell table:style-name="Table2.A1" office:value-type="string">
            <text:p text:style-name="P268"><text:span text:style-name="T262">8.000,00</text:span><text:span text:style-name="T262"/></text:p>
          </table:table-cell>
        </table:table-row>
        <table:table-row table:style-name="Table2.8">
          <table:table-cell table:style-name="Table2.A1" office:value-type="string">
            <text:p text:style-name="P238"/>
          </table:table-cell>
          <table:table-cell table:style-name="Table2.A1" office:value-type="string">
            <text:p text:style-name="P238"/>
          </table:table-cell>
          <table:table-cell table:style-name="Table2.A1" office:value-type="string">
            <text:p text:style-name="P241"><text:span text:style-name="T271">Total</text:span><text:span text:style-name="T304"> </text:span><text:span text:style-name="T271">por</text:span><text:span text:style-name="T321"> </text:span><text:span text:style-name="T322">Ação</text:span></text:p>
          </table:table-cell>
          <table:table-cell table:style-name="Table2.A1" office:value-type="string">
            <text:p text:style-name="P269"><text:span text:style-name="T275">0,00</text:span><text:span text:style-name="T275"/></text:p>
          </table:table-cell>
          <table:table-cell table:style-name="Table2.A1" office:value-type="string">
            <text:p text:style-name="P270"><text:span text:style-name="T276">8.000,00</text:span><text:span text:style-name="T276"/></text:p>
          </table:table-cell>
        </table:table-row>
        <table:table-row table:style-name="Table2.9">
          <table:table-cell table:style-name="Table2.A1" office:value-type="string">
            <text:p text:style-name="P238"/>
          </table:table-cell>
          <table:table-cell table:style-name="Table2.A1" office:value-type="string">
            <text:p text:style-name="P238"/>
          </table:table-cell>
          <table:table-cell table:style-name="Table2.A1" office:value-type="string">
            <text:p text:style-name="P271"><text:span text:style-name="T271">Total</text:span><text:span text:style-name="T278"> </text:span><text:span text:style-name="T271">por</text:span><text:span text:style-name="T273"> </text:span><text:span text:style-name="T279">Un</text:span><text:span text:style-name="T323">id</text:span><text:span text:style-name="T279">ade</text:span></text:p>
          </table:table-cell>
          <table:table-cell table:style-name="Table2.A1" office:value-type="string">
            <text:p text:style-name="P257"><text:span text:style-name="T275">0,00</text:span><text:span text:style-name="T275"/></text:p>
          </table:table-cell>
          <table:table-cell table:style-name="Table2.A1" office:value-type="string">
            <text:p text:style-name="P246"><text:span text:style-name="T276">39.248,13</text:span><text:span text:style-name="T276"/></text:p>
          </table:table-cell>
        </table:table-row>
        <table:table-row table:style-name="Table2.10">
          <table:table-cell table:style-name="Table2.A1" office:value-type="string">
            <text:p text:style-name="P233"/>
          </table:table-cell>
          <table:table-cell table:style-name="Table2.A1" office:value-type="string">
            <text:p text:style-name="P233"/>
          </table:table-cell>
          <table:table-cell table:style-name="Table2.A1" office:value-type="string">
            <text:p text:style-name="P272"><text:span text:style-name="T271">Total</text:span><text:span text:style-name="T278"> </text:span><text:span text:style-name="T271">por</text:span><text:span text:style-name="T280"> </text:span><text:span text:style-name="T276">Órgão</text:span></text:p>
          </table:table-cell>
          <table:table-cell table:style-name="Table2.A1" office:value-type="string">
            <text:p text:style-name="P273"><text:span text:style-name="T275">0,00</text:span><text:span text:style-name="T275"/></text:p>
          </table:table-cell>
          <table:table-cell table:style-name="Table2.A1" office:value-type="string">
            <text:p text:style-name="P274"><text:span text:style-name="T276">39.248,13</text:span><text:span text:style-name="T276"/></text:p>
          </table:table-cell>
        </table:table-row>
      </table:table>
      <text:p text:style-name="P275"><text:span text:style-name="T271">ÓRGÃO:05</text:span><text:span text:style-name="T280"> </text:span><text:span text:style-name="T283">-</text:span><text:span text:style-name="T324"> </text:span><text:span text:style-name="T250">SECRETARIA</text:span><text:span text:style-name="T325"> </text:span><text:span text:style-name="T250">MUNICIPAL</text:span><text:span text:style-name="T296"> </text:span><text:span text:style-name="T249">D</text:span><text:span text:style-name="T326">E</text:span><text:span text:style-name="T327"> </text:span><text:span text:style-name="T250">GOVERNO</text:span><text:span text:style-name="T328"> </text:span><text:span text:style-name="T326">E</text:span><text:span text:style-name="T329"> </text:span><text:span text:style-name="T249">PL</text:span><text:span text:style-name="T326">A</text:span><text:span text:style-name="T249">N</text:span><text:span text:style-name="T326">E</text:span><text:span text:style-name="T249">J</text:span><text:span text:style-name="T326">AMEN</text:span><text:span text:style-name="T249">TO</text:span><text:span text:style-name="T330"> </text:span><text:span text:style-name="T288">ES</text:span><text:span text:style-name="T289">TRAT</text:span><text:span text:style-name="T288">ÉG</text:span><text:span text:style-name="T331">I</text:span><text:span text:style-name="T288">CO</text:span></text:p>
      <text:p text:style-name="P276"><text:span text:style-name="T290">UNIDADE</text:span><text:span text:style-name="T332"> </text:span><text:span text:style-name="T271">ORÇAMENTÁRJA:01</text:span><text:span text:style-name="T333"> </text:span><text:span text:style-name="T283">-</text:span><text:span text:style-name="T324"> </text:span><text:span text:style-name="T250">SECRETAR</text:span><text:span text:style-name="T334">I</text:span><text:span text:style-name="T250">A</text:span><text:span text:style-name="T328"> </text:span><text:span text:style-name="T250">MUNICIPAL</text:span><text:span text:style-name="T296"> </text:span><text:span text:style-name="T250">DE</text:span><text:span text:style-name="T296"> </text:span><text:span text:style-name="T250">GOVERNO</text:span><text:span text:style-name="T335"> </text:span><text:span text:style-name="T250">E</text:span><text:span text:style-name="T296"> </text:span><text:span text:style-name="T249">PLA</text:span><text:span text:style-name="T326">NE</text:span><text:span text:style-name="T249">JAM</text:span><text:span text:style-name="T326">ENT</text:span><text:span text:style-name="T249">O</text:span><text:span text:style-name="T330"> </text:span><text:span text:style-name="T250">ESTRATEGlCO</text:span><text:span text:style-name="T297"> </text:span><text:span text:style-name="T249">AÇÃ0:2.014- </text:span><text:span text:style-name="T250">GESTÃO </text:span><text:span text:style-name="T249">DA</text:span><text:span text:style-name="T336"> </text:span><text:span text:style-name="T250">SECRETARIA</text:span><text:span text:style-name="T337"> </text:span><text:span text:style-name="T250">MUNICIPAL DE</text:span><text:span text:style-name="T296"> </text:span><text:span text:style-name="T250">GOVERNO</text:span></text:p>
      <table:table table:name="Table3" table:style-name="Table3">
        <table:table-column table:style-name="Table3.A"/>
        <table:table-column table:style-name="Table3.B"/>
        <table:table-column table:style-name="Table3.C"/>
        <table:table-column table:style-name="Table3.D"/>
        <table:table-column table:style-name="Table3.E"/>
        <table:table-row table:style-name="Table3.1">
          <table:table-cell table:style-name="Table3.A1" office:value-type="string">
            <text:p text:style-name="P277"><text:span text:style-name="T247">150000000001</text:span><text:span text:style-name="T247"/></text:p>
          </table:table-cell>
          <table:table-cell table:style-name="Table3.A1" office:value-type="string">
            <text:p text:style-name="P278"><text:span text:style-name="T262">33504100000</text:span><text:span text:style-name="T262"/></text:p>
          </table:table-cell>
          <table:table-cell table:style-name="Table3.A1" office:value-type="string">
            <text:p text:style-name="P233"/>
          </table:table-cell>
          <table:table-cell table:style-name="Table3.A1" office:value-type="string">
            <text:p text:style-name="P279"><text:span text:style-name="T263">0</text:span><text:span text:style-name="T264">,</text:span><text:span text:style-name="T263">00</text:span></text:p>
          </table:table-cell>
          <table:table-cell table:style-name="Table3.A1" office:value-type="string">
            <text:p text:style-name="P280"><text:span text:style-name="T262">748,35</text:span><text:span text:style-name="T262"/></text:p>
          </table:table-cell>
        </table:table-row>
        <table:table-row table:style-name="Table3.2">
          <table:table-cell table:style-name="Table3.A1" office:value-type="string">
            <text:p text:style-name="P281"><text:span text:style-name="T247">150000000001</text:span><text:span text:style-name="T247"/></text:p>
          </table:table-cell>
          <table:table-cell table:style-name="Table3.A1" office:value-type="string">
            <text:p text:style-name="P282"><text:span text:style-name="T262">33903972000</text:span><text:span text:style-name="T262"/></text:p>
          </table:table-cell>
          <table:table-cell table:style-name="Table3.A1" office:value-type="string">
            <text:p text:style-name="P238"/>
          </table:table-cell>
          <table:table-cell table:style-name="Table3.A1" office:value-type="string">
            <text:p text:style-name="P283"><text:span text:style-name="T263">0</text:span><text:span text:style-name="T264">,</text:span><text:span text:style-name="T263">00</text:span></text:p>
          </table:table-cell>
          <table:table-cell table:style-name="Table3.A1" office:value-type="string">
            <text:p text:style-name="P284"><text:span text:style-name="T247">4.079</text:span><text:span text:style-name="T270">,5</text:span><text:span text:style-name="T247">1</text:span></text:p>
          </table:table-cell>
        </table:table-row>
        <table:table-row table:style-name="Table3.3">
          <table:table-cell table:style-name="Table3.A1" office:value-type="string">
            <text:p text:style-name="P285"><text:span text:style-name="T265">I</text:span><text:span text:style-name="T338"> </text:span><text:span text:style-name="T267">5000000000</text:span><text:span text:style-name="T339"> </text:span><text:span text:style-name="T269">l</text:span></text:p>
          </table:table-cell>
          <table:table-cell table:style-name="Table3.A1" office:value-type="string">
            <text:p text:style-name="P286"><text:span text:style-name="T262">33904601002</text:span><text:span text:style-name="T262"/></text:p>
          </table:table-cell>
          <table:table-cell table:style-name="Table3.A1" office:value-type="string">
            <text:p text:style-name="P238"/>
          </table:table-cell>
          <table:table-cell table:style-name="Table3.A1" office:value-type="string">
            <text:p text:style-name="P287"><text:span text:style-name="T263">0</text:span><text:span text:style-name="T264">,</text:span><text:span text:style-name="T263">00</text:span></text:p>
          </table:table-cell>
          <table:table-cell table:style-name="Table3.A1" office:value-type="string">
            <text:p text:style-name="P288"><text:span text:style-name="T247">1</text:span><text:span text:style-name="T270">7</text:span><text:span text:style-name="T247">9</text:span><text:span text:style-name="T270">,</text:span><text:span text:style-name="T247">60</text:span></text:p>
          </table:table-cell>
        </table:table-row>
        <table:table-row table:style-name="Table3.4">
          <table:table-cell table:style-name="Table3.A1" office:value-type="string">
            <text:p text:style-name="P289"><text:span text:style-name="T340">I</text:span><text:span text:style-name="T341"> </text:span><text:span text:style-name="T342">5000000000</text:span><text:span text:style-name="T343"> </text:span><text:span text:style-name="T302">l</text:span></text:p>
          </table:table-cell>
          <table:table-cell table:style-name="Table3.A1" office:value-type="string">
            <text:p text:style-name="P290"><text:span text:style-name="T247">44905225000</text:span><text:span text:style-name="T247"/></text:p>
          </table:table-cell>
          <table:table-cell table:style-name="Table3.A1" office:value-type="string">
            <text:p text:style-name="P238"/>
          </table:table-cell>
          <table:table-cell table:style-name="Table3.A1" office:value-type="string">
            <text:p text:style-name="P291"><text:span text:style-name="T263">0,00</text:span><text:span text:style-name="T263"/></text:p>
          </table:table-cell>
          <table:table-cell table:style-name="Table3.A1" office:value-type="string">
            <text:p text:style-name="P292"><text:span text:style-name="T344">1</text:span><text:span text:style-name="T264">,</text:span><text:span text:style-name="T263">00</text:span></text:p>
          </table:table-cell>
        </table:table-row>
        <table:table-row table:style-name="Table3.5">
          <table:table-cell table:style-name="Table3.A1" office:value-type="string">
            <text:p text:style-name="P238"/>
          </table:table-cell>
          <table:table-cell table:style-name="Table3.A1" office:value-type="string">
            <text:p text:style-name="P238"/>
          </table:table-cell>
          <table:table-cell table:style-name="Table3.A1" office:value-type="string">
            <text:p text:style-name="P293"><text:span text:style-name="T271">Total</text:span><text:span text:style-name="T272"> </text:span><text:span text:style-name="T271">por</text:span><text:span text:style-name="T273"> </text:span><text:span text:style-name="T274">Ação</text:span></text:p>
          </table:table-cell>
          <table:table-cell table:style-name="Table3.A1" office:value-type="string">
            <text:p text:style-name="P294"><text:span text:style-name="T274">0</text:span><text:span text:style-name="T281">,</text:span><text:span text:style-name="T274">00</text:span></text:p>
          </table:table-cell>
          <table:table-cell table:style-name="Table3.A1" office:value-type="string">
            <text:p text:style-name="P295"><text:span text:style-name="T276">5.008,46</text:span><text:span text:style-name="T276"/></text:p>
          </table:table-cell>
        </table:table-row>
        <table:table-row table:style-name="Table3.6">
          <table:table-cell table:style-name="Table3.A1" office:value-type="string">
            <text:p text:style-name="P238"/>
          </table:table-cell>
          <table:table-cell table:style-name="Table3.A1" office:value-type="string">
            <text:p text:style-name="P238"/>
          </table:table-cell>
          <table:table-cell table:style-name="Table3.A1" office:value-type="string">
            <text:p text:style-name="P296"><text:span text:style-name="T271">Total</text:span><text:span text:style-name="T278"> </text:span><text:span text:style-name="T271">por</text:span><text:span text:style-name="T273"> </text:span><text:span text:style-name="T279">Un</text:span><text:span text:style-name="T323">id</text:span><text:span text:style-name="T279">ade</text:span></text:p>
          </table:table-cell>
          <table:table-cell table:style-name="Table3.A1" office:value-type="string">
            <text:p text:style-name="P297"><text:span text:style-name="T275">0,00</text:span><text:span text:style-name="T275"/></text:p>
          </table:table-cell>
          <table:table-cell table:style-name="Table3.A1" office:value-type="string">
            <text:p text:style-name="P295"><text:span text:style-name="T276">5.008,46</text:span><text:span text:style-name="T276"/></text:p>
          </table:table-cell>
        </table:table-row>
        <table:table-row table:style-name="Table3.1">
          <table:table-cell table:style-name="Table3.A1" office:value-type="string">
            <text:p text:style-name="P233"/>
          </table:table-cell>
          <table:table-cell table:style-name="Table3.A1" office:value-type="string">
            <text:p text:style-name="P233"/>
          </table:table-cell>
          <table:table-cell table:style-name="Table3.A1" office:value-type="string">
            <text:p text:style-name="P298"><text:span text:style-name="T271">Total</text:span><text:span text:style-name="T278"> </text:span><text:span text:style-name="T271">por</text:span><text:span text:style-name="T280"> </text:span><text:span text:style-name="T276">Órgão</text:span></text:p>
          </table:table-cell>
          <table:table-cell table:style-name="Table3.A1" office:value-type="string">
            <text:p text:style-name="P299"><text:span text:style-name="T275">0,00</text:span><text:span text:style-name="T275"/></text:p>
          </table:table-cell>
          <table:table-cell table:style-name="Table3.A1" office:value-type="string">
            <text:p text:style-name="P300"><text:span text:style-name="T276">5.008,46</text:span><text:span text:style-name="T276"/></text:p>
          </table:table-cell>
        </table:table-row>
      </table:table>
      <text:p text:style-name="P301"><text:span text:style-name="T271">ÓRGÃO</text:span><text:span text:style-name="T345">:</text:span><text:span text:style-name="T271">06 </text:span><text:span text:style-name="T283">- </text:span><text:span text:style-name="T250">SECRETAR</text:span><text:span text:style-name="T334">I</text:span><text:span text:style-name="T250">A MUNICIPAL </text:span><text:span text:style-name="T249">D</text:span><text:span text:style-name="T326">E</text:span><text:span text:style-name="T346"> </text:span><text:span text:style-name="T250">SEGURANÇA</text:span><text:span text:style-name="T347"> </text:span><text:span text:style-name="T326">E</text:span><text:span text:style-name="T329"> </text:span><text:span text:style-name="T250">TRÁNSITO</text:span><text:span text:style-name="T297"> </text:span><text:span text:style-name="T290">UNIDADE</text:span><text:span text:style-name="T332"> </text:span><text:span text:style-name="T271">ORÇAMENTÁRIA:01</text:span><text:span text:style-name="T348"> </text:span><text:span text:style-name="T283">-</text:span><text:span text:style-name="T324"> </text:span><text:span text:style-name="T250">SECRETARIA</text:span><text:span text:style-name="T349"> </text:span><text:span text:style-name="T250">MUNICIPAL</text:span><text:span text:style-name="T296"> </text:span><text:span text:style-name="T250">DE</text:span><text:span text:style-name="T296"> </text:span><text:span text:style-name="T250">SEGURANÇA</text:span><text:span text:style-name="T297"> </text:span><text:span text:style-name="T271">AÇÃO:2.0l</text:span><text:span text:style-name="T276"> </text:span><text:span text:style-name="T250">7</text:span><text:span text:style-name="T296"> </text:span><text:span text:style-name="T249">- </text:span><text:span text:style-name="T250">GESTÃO </text:span><text:span text:style-name="T249">DE</text:span><text:span text:style-name="T287"> </text:span><text:span text:style-name="T250">SEGURANÇA</text:span><text:span text:style-name="T347"> </text:span><text:span text:style-name="T249">PÚBLICA</text:span></text:p>
      <table:table table:name="Table4" table:style-name="Table4">
        <table:table-column table:style-name="Table4.A"/>
        <table:table-column table:style-name="Table4.B"/>
        <table:table-column table:style-name="Table4.C"/>
        <table:table-column table:style-name="Table4.D"/>
        <table:table-column table:style-name="Table4.E"/>
        <table:table-row table:style-name="Table4.1">
          <table:table-cell table:style-name="Table4.A1" office:value-type="string">
            <text:p text:style-name="P302"><text:span text:style-name="T247">150000000001</text:span><text:span text:style-name="T247"/></text:p>
          </table:table-cell>
          <table:table-cell table:style-name="Table4.A1" office:value-type="string">
            <text:p text:style-name="P303"><text:span text:style-name="T262">33903972000</text:span><text:span text:style-name="T262"/></text:p>
          </table:table-cell>
          <table:table-cell table:style-name="Table4.A1" office:value-type="string">
            <text:p text:style-name="P233"/>
          </table:table-cell>
          <table:table-cell table:style-name="Table4.A1" office:value-type="string">
            <text:p text:style-name="P254"><text:span text:style-name="T263">0</text:span><text:span text:style-name="T264">,</text:span><text:span text:style-name="T263">00</text:span></text:p>
          </table:table-cell>
          <table:table-cell table:style-name="Table4.A1" office:value-type="string">
            <text:p text:style-name="P304"><text:span text:style-name="T350">10</text:span><text:span text:style-name="T262">.746,91</text:span></text:p>
          </table:table-cell>
        </table:table-row>
        <table:table-row table:style-name="Table4.2">
          <table:table-cell table:style-name="Table4.A1" office:value-type="string">
            <text:p text:style-name="P285"><text:span text:style-name="T265">I</text:span><text:span text:style-name="T351"> </text:span><text:span text:style-name="T262">5000000000</text:span><text:span text:style-name="T350">1</text:span></text:p>
          </table:table-cell>
          <table:table-cell table:style-name="Table4.A1" office:value-type="string">
            <text:p text:style-name="P305"><text:span text:style-name="T300">3390460</text:span><text:span text:style-name="T352"> </text:span><text:span text:style-name="T263">I</text:span><text:span text:style-name="T353"> </text:span><text:span text:style-name="T354">002</text:span></text:p>
          </table:table-cell>
          <table:table-cell table:style-name="Table4.A1" office:value-type="string">
            <text:p text:style-name="P238"/>
          </table:table-cell>
          <table:table-cell table:style-name="Table4.A1" office:value-type="string">
            <text:p text:style-name="P306"><text:span text:style-name="T263">0,00</text:span><text:span text:style-name="T263"/></text:p>
          </table:table-cell>
          <table:table-cell table:style-name="Table4.A1" office:value-type="string">
            <text:p text:style-name="P307"><text:span text:style-name="T247">12</text:span><text:span text:style-name="T270">.9</text:span><text:span text:style-name="T247">10</text:span><text:span text:style-name="T270">,</text:span><text:span text:style-name="T247">00</text:span></text:p>
          </table:table-cell>
        </table:table-row>
        <table:table-row table:style-name="Table4.3">
          <table:table-cell table:style-name="Table4.A1" office:value-type="string">
            <text:p text:style-name="P238"/>
          </table:table-cell>
          <table:table-cell table:style-name="Table4.A1" office:value-type="string">
            <text:p text:style-name="P238"/>
          </table:table-cell>
          <table:table-cell table:style-name="Table4.A1" office:value-type="string">
            <text:p text:style-name="P308"><text:span text:style-name="T271">Total</text:span><text:span text:style-name="T304"> </text:span><text:span text:style-name="T271">por</text:span><text:span text:style-name="T321"> </text:span><text:span text:style-name="T274">Ação</text:span></text:p>
          </table:table-cell>
          <table:table-cell table:style-name="Table4.A1" office:value-type="string">
            <text:p text:style-name="P309"><text:span text:style-name="T275">0,00</text:span><text:span text:style-name="T275"/></text:p>
          </table:table-cell>
          <table:table-cell table:style-name="Table4.A1" office:value-type="string">
            <text:p text:style-name="P310"><text:span text:style-name="T276">23.656,91</text:span><text:span text:style-name="T276"/></text:p>
          </table:table-cell>
        </table:table-row>
        <table:table-row table:style-name="Table4.4">
          <table:table-cell table:style-name="Table4.A1" office:value-type="string">
            <text:p text:style-name="P233"/>
          </table:table-cell>
          <table:table-cell table:style-name="Table4.A1" office:value-type="string">
            <text:p text:style-name="P233"/>
          </table:table-cell>
          <table:table-cell table:style-name="Table4.A1" office:value-type="string">
            <text:p text:style-name="P311"><text:span text:style-name="T271">Total</text:span><text:span text:style-name="T277"> </text:span><text:span text:style-name="T271">por</text:span><text:span text:style-name="T278"> </text:span><text:span text:style-name="T279">Un</text:span><text:span text:style-name="T323">idade</text:span></text:p>
          </table:table-cell>
          <table:table-cell table:style-name="Table4.A1" office:value-type="string">
            <text:p text:style-name="P312"><text:span text:style-name="T275">0,00</text:span><text:span text:style-name="T275"/></text:p>
          </table:table-cell>
          <table:table-cell table:style-name="Table4.A1" office:value-type="string">
            <text:p text:style-name="P313"><text:span text:style-name="T276">23.656,91</text:span><text:span text:style-name="T276"/></text:p>
          </table:table-cell>
        </table:table-row>
      </table:table>
      <text:p text:style-name="P314"><text:span text:style-name="T290">UNIDADE</text:span><text:span text:style-name="T355"> </text:span><text:span text:style-name="T271">ORÇAMENTÁRIA:02</text:span><text:span text:style-name="T333"> </text:span><text:span text:style-name="T283">-</text:span><text:span text:style-name="T324"> </text:span><text:span text:style-name="T250">COORDENADORIA</text:span><text:span text:style-name="T356"> </text:span><text:span text:style-name="T250">EXECUTIVA</text:span><text:span text:style-name="T357"> </text:span><text:span text:style-name="T249">D</text:span><text:span text:style-name="T326">E</text:span><text:span text:style-name="T358"> </text:span><text:span text:style-name="T249">DEFESA </text:span><text:span text:style-name="T250">CIVIL</text:span><text:span text:style-name="T297"> </text:span><text:span text:style-name="T249">AÇÃ0:2.016- </text:span><text:span text:style-name="T250">GESTÃO </text:span><text:span text:style-name="T249">DA</text:span><text:span text:style-name="T248"> </text:span><text:span text:style-name="T249">DEFESA </text:span><text:span text:style-name="T250">ClVIL</text:span></text:p>
      <table:table table:name="Table5" table:style-name="Table5">
        <table:table-column table:style-name="Table5.A"/>
        <table:table-column table:style-name="Table5.B"/>
        <table:table-column table:style-name="Table5.C"/>
        <table:table-column table:style-name="Table5.D"/>
        <table:table-column table:style-name="Table5.E"/>
        <table:table-row table:style-name="Table5.1">
          <table:table-cell table:style-name="Table5.A1" office:value-type="string">
            <text:p text:style-name="P315"><text:span text:style-name="T247">150000000001</text:span><text:span text:style-name="T247"/></text:p>
          </table:table-cell>
          <table:table-cell table:style-name="Table5.A1" office:value-type="string">
            <text:p text:style-name="P316"><text:span text:style-name="T262">3390460</text:span><text:span text:style-name="T350">100</text:span><text:span text:style-name="T262">2</text:span></text:p>
          </table:table-cell>
          <table:table-cell table:style-name="Table5.A1" office:value-type="string">
            <text:p text:style-name="P233"/>
          </table:table-cell>
          <table:table-cell table:style-name="Table5.A1" office:value-type="string">
            <text:p text:style-name="P317"><text:span text:style-name="T300">0,00</text:span><text:span text:style-name="T300"/></text:p>
          </table:table-cell>
          <table:table-cell table:style-name="Table5.A1" office:value-type="string">
            <text:p text:style-name="P318"><text:span text:style-name="T270">3</text:span><text:span text:style-name="T247">.600</text:span><text:span text:style-name="T270">,</text:span><text:span text:style-name="T247">00</text:span></text:p>
          </table:table-cell>
        </table:table-row>
        <table:table-row table:style-name="Table5.2">
          <table:table-cell table:style-name="Table5.A1" office:value-type="string">
            <text:p text:style-name="P238"/>
          </table:table-cell>
          <table:table-cell table:style-name="Table5.A1" office:value-type="string">
            <text:p text:style-name="P238"/>
          </table:table-cell>
          <table:table-cell table:style-name="Table5.A1" office:value-type="string">
            <text:p text:style-name="P319"><text:span text:style-name="T271">Total</text:span><text:span text:style-name="T272"> </text:span><text:span text:style-name="T271">por</text:span><text:span text:style-name="T273"> </text:span><text:span text:style-name="T274">Ação</text:span></text:p>
          </table:table-cell>
          <table:table-cell table:style-name="Table5.A1" office:value-type="string">
            <text:p text:style-name="P320"><text:span text:style-name="T275">0,00</text:span><text:span text:style-name="T275"/></text:p>
          </table:table-cell>
          <table:table-cell table:style-name="Table5.A1" office:value-type="string">
            <text:p text:style-name="P321"><text:span text:style-name="T276">3.600,00</text:span><text:span text:style-name="T276"/></text:p>
          </table:table-cell>
        </table:table-row>
        <table:table-row table:style-name="Table5.3">
          <table:table-cell table:style-name="Table5.A1" office:value-type="string">
            <text:p text:style-name="P238"/>
          </table:table-cell>
          <table:table-cell table:style-name="Table5.A1" office:value-type="string">
            <text:p text:style-name="P238"/>
          </table:table-cell>
          <table:table-cell table:style-name="Table5.A1" office:value-type="string">
            <text:p text:style-name="P322"><text:span text:style-name="T271">Total</text:span><text:span text:style-name="T278"> </text:span><text:span text:style-name="T271">por</text:span><text:span text:style-name="T273"> </text:span><text:span text:style-name="T279">Unidade</text:span></text:p>
          </table:table-cell>
          <table:table-cell table:style-name="Table5.A1" office:value-type="string">
            <text:p text:style-name="P323"><text:span text:style-name="T275">0,00</text:span><text:span text:style-name="T275"/></text:p>
          </table:table-cell>
          <table:table-cell table:style-name="Table5.A1" office:value-type="string">
            <text:p text:style-name="P321"><text:span text:style-name="T276">3.600,00</text:span><text:span text:style-name="T276"/></text:p>
          </table:table-cell>
        </table:table-row>
        <table:table-row table:style-name="Table5.4">
          <table:table-cell table:style-name="Table5.A1" office:value-type="string">
            <text:p text:style-name="P233"/>
          </table:table-cell>
          <table:table-cell table:style-name="Table5.A1" office:value-type="string">
            <text:p text:style-name="P233"/>
          </table:table-cell>
          <table:table-cell table:style-name="Table5.A1" office:value-type="string">
            <text:p text:style-name="P324"><text:span text:style-name="T271">Total</text:span><text:span text:style-name="T278"> </text:span><text:span text:style-name="T271">por</text:span><text:span text:style-name="T280"> </text:span><text:span text:style-name="T276">Órgão</text:span></text:p>
          </table:table-cell>
          <table:table-cell table:style-name="Table5.A1" office:value-type="string">
            <text:p text:style-name="P325"><text:span text:style-name="T275">0,00</text:span><text:span text:style-name="T275"/></text:p>
          </table:table-cell>
          <table:table-cell table:style-name="Table5.A1" office:value-type="string">
            <text:p text:style-name="P326"><text:span text:style-name="T276">27.256,91</text:span><text:span text:style-name="T276"/></text:p>
          </table:table-cell>
        </table:table-row>
      </table:table>
      <text:p text:style-name="P327"><text:span text:style-name="T271">ÓRGÃO</text:span><text:span text:style-name="T345">:07</text:span><text:span text:style-name="T359"> </text:span><text:span text:style-name="T293">-</text:span><text:span text:style-name="T360"> </text:span><text:span text:style-name="T250">SECRETARIA</text:span><text:span text:style-name="T361"> </text:span><text:span text:style-name="T250">MUNICIPAL</text:span><text:span text:style-name="T349"> </text:span><text:span text:style-name="T249">D</text:span><text:span text:style-name="T326">E</text:span><text:span text:style-name="T358"> </text:span><text:span text:style-name="T249">D</text:span><text:span text:style-name="T326">ESENVOLV</text:span><text:span text:style-name="T249">IM</text:span><text:span text:style-name="T326">ENTO</text:span><text:span text:style-name="T362"> </text:span><text:span text:style-name="T289">URBA</text:span><text:span text:style-name="T288">NO</text:span></text:p>
      <text:p text:style-name="P328"><text:span text:style-name="T271">UNIDADE</text:span><text:span text:style-name="T276"> </text:span><text:span text:style-name="T271">ORÇAMENTÁRIA:01</text:span><text:span text:style-name="T304"> </text:span><text:span text:style-name="T363">-</text:span><text:span text:style-name="T364"> </text:span><text:span text:style-name="T250">SECRETARIA</text:span><text:span text:style-name="T365"> </text:span><text:span text:style-name="T250">MUNICIPAL </text:span><text:span text:style-name="T249">D</text:span><text:span text:style-name="T326">E</text:span><text:span text:style-name="T358"> </text:span><text:span text:style-name="T250">URBANISMO,</text:span><text:span text:style-name="T366"> </text:span><text:span text:style-name="T250">MOBILIDADE</text:span><text:span text:style-name="T366"> </text:span><text:span text:style-name="T250">E</text:span><text:span text:style-name="T367"> </text:span><text:span text:style-name="T250">CIDADE</text:span><text:span text:style-name="T335"> </text:span><text:span text:style-name="T325">INTELIGENTE</text:span></text:p>
      <text:p text:style-name="P329"><text:span text:style-name="T271">AÇÃO:2.018-</text:span><text:span text:style-name="T292"> </text:span><text:span text:style-name="T250">GESTÃO</text:span><text:span text:style-name="T296"> </text:span><text:span text:style-name="T249">DA</text:span><text:span text:style-name="T368"> </text:span><text:span text:style-name="T250">SECRETARIA</text:span><text:span text:style-name="T366"> </text:span><text:span text:style-name="T249">DE</text:span><text:span text:style-name="T369"> </text:span><text:span text:style-name="T249">DESENVOLVIMENTO</text:span><text:span text:style-name="T306"> </text:span><text:span text:style-name="T325">URBANO</text:span></text:p>
      <table:table table:name="Table6" table:style-name="Table6">
        <table:table-column table:style-name="Table6.A"/>
        <table:table-column table:style-name="Table6.B"/>
        <table:table-column table:style-name="Table6.C"/>
        <table:table-column table:style-name="Table6.D"/>
        <table:table-column table:style-name="Table6.E"/>
        <table:table-row table:style-name="Table6.1">
          <table:table-cell table:style-name="Table6.A1" office:value-type="string">
            <text:p text:style-name="P231"><text:span text:style-name="T252">I</text:span><text:span text:style-name="T299"> </text:span><text:span text:style-name="T262">50000000001</text:span></text:p>
          </table:table-cell>
          <table:table-cell table:style-name="Table6.A1" office:value-type="string">
            <text:p text:style-name="P330"><text:span text:style-name="T300">3390460</text:span><text:span text:style-name="T352"> </text:span><text:span text:style-name="T344">I</text:span><text:span text:style-name="T370"> </text:span><text:span text:style-name="T320">002</text:span></text:p>
          </table:table-cell>
          <table:table-cell table:style-name="Table6.A1" office:value-type="string">
            <text:p text:style-name="P233"/>
          </table:table-cell>
          <table:table-cell table:style-name="Table6.A1" office:value-type="string">
            <text:p text:style-name="P331"><text:span text:style-name="T300">0,00</text:span><text:span text:style-name="T300"/></text:p>
          </table:table-cell>
          <table:table-cell table:style-name="Table6.A1" office:value-type="string">
            <text:p text:style-name="P332"><text:span text:style-name="T247">12.200</text:span><text:span text:style-name="T270">,0</text:span><text:span text:style-name="T247">0</text:span></text:p>
          </table:table-cell>
        </table:table-row>
        <table:table-row table:style-name="Table6.2">
          <table:table-cell table:style-name="Table6.A1" office:value-type="string">
            <text:p text:style-name="P238"/>
          </table:table-cell>
          <table:table-cell table:style-name="Table6.A1" office:value-type="string">
            <text:p text:style-name="P238"/>
          </table:table-cell>
          <table:table-cell table:style-name="Table6.A1" office:value-type="string">
            <text:p text:style-name="P333"><text:span text:style-name="T271">Total</text:span><text:span text:style-name="T272"> </text:span><text:span text:style-name="T271">por</text:span><text:span text:style-name="T273"> </text:span><text:span text:style-name="T274">Ação</text:span></text:p>
          </table:table-cell>
          <table:table-cell table:style-name="Table6.A1" office:value-type="string">
            <text:p text:style-name="P334"><text:span text:style-name="T275">0,00</text:span><text:span text:style-name="T275"/></text:p>
          </table:table-cell>
          <table:table-cell table:style-name="Table6.A1" office:value-type="string">
            <text:p text:style-name="P335"><text:span text:style-name="T276">12.200,00</text:span><text:span text:style-name="T276"/></text:p>
          </table:table-cell>
        </table:table-row>
        <table:table-row table:style-name="Table6.3">
          <table:table-cell table:style-name="Table6.A1" office:value-type="string">
            <text:p text:style-name="P238"/>
          </table:table-cell>
          <table:table-cell table:style-name="Table6.A1" office:value-type="string">
            <text:p text:style-name="P238"/>
          </table:table-cell>
          <table:table-cell table:style-name="Table6.A1" office:value-type="string">
            <text:p text:style-name="P336"><text:span text:style-name="T271">Total</text:span><text:span text:style-name="T278"> </text:span><text:span text:style-name="T271">por</text:span><text:span text:style-name="T273"> </text:span><text:span text:style-name="T279">Unidade</text:span></text:p>
          </table:table-cell>
          <table:table-cell table:style-name="Table6.A1" office:value-type="string">
            <text:p text:style-name="P337"><text:span text:style-name="T275">0,00</text:span><text:span text:style-name="T275"/></text:p>
          </table:table-cell>
          <table:table-cell table:style-name="Table6.A1" office:value-type="string">
            <text:p text:style-name="P338"><text:span text:style-name="T276">12.200,00</text:span><text:span text:style-name="T276"/></text:p>
          </table:table-cell>
        </table:table-row>
        <table:table-row table:style-name="Table6.4">
          <table:table-cell table:style-name="Table6.A1" office:value-type="string">
            <text:p text:style-name="P233"/>
          </table:table-cell>
          <table:table-cell table:style-name="Table6.A1" office:value-type="string">
            <text:p text:style-name="P233"/>
          </table:table-cell>
          <table:table-cell table:style-name="Table6.A1" office:value-type="string">
            <text:p text:style-name="P339"><text:span text:style-name="T271">Total</text:span><text:span text:style-name="T278"> </text:span><text:span text:style-name="T271">por</text:span><text:span text:style-name="T280"> </text:span><text:span text:style-name="T276">Órgão</text:span></text:p>
          </table:table-cell>
          <table:table-cell table:style-name="Table6.A1" office:value-type="string">
            <text:p text:style-name="P340"><text:span text:style-name="T274">0</text:span><text:span text:style-name="T281">,</text:span><text:span text:style-name="T274">00</text:span></text:p>
          </table:table-cell>
          <table:table-cell table:style-name="Table6.A1" office:value-type="string">
            <text:p text:style-name="P341"><text:span text:style-name="T276">12.200,00</text:span><text:span text:style-name="T276"/></text:p>
          </table:table-cell>
        </table:table-row>
      </table:table>
      <text:p text:style-name="P342"/>
      <text:p text:style-name="P343"/>
      <text:p text:style-name="P343"/>
      <text:p text:style-name="P343"/>
      <text:p text:style-name="P343"/>
      <text:p text:style-name="P343"/>
      <text:p text:style-name="P343"/>
      <text:p text:style-name="P343"/>
      <text:p text:style-name="P343"/>
      <text:p text:style-name="P343"/>
      <text:p text:style-name="P344"/>
      <text:p text:style-name="P345"><draw:frame draw:style-name="fr9" draw:name="Image6" text:anchor-type="as-char" svg:width="5.6429in" svg:height="0.8161in" draw:z-index="519"><draw:image xlink:href="Pictures/100000010000021D0000004EEE473471.png" xlink:type="simple" xlink:show="embed" xlink:actuate="onLoad" draw:mime-type="image/png"/></draw:frame></text:p>
      <text:p text:style-name="P346"><draw:frame draw:style-name="fr6" draw:name="Image 265" text:anchor-type="char" svg:x="0.4937in" svg:y="-2.6516in" svg:width="7.7736in" svg:height="1.3681in" draw:z-index="331"><draw:image xlink:href="Pictures/10000000000009180000019B2F5AA03B.png" xlink:type="simple" xlink:show="embed" xlink:actuate="onLoad" draw:mime-type="image/png"/></draw:frame><text:span text:style-name="T371">Decreto</text:span><text:span text:style-name="T372"> </text:span><text:span text:style-name="T373">Nº</text:span><text:span text:style-name="T374"> </text:span><text:span text:style-name="T371">0037623/2026-20</text:span><text:span text:style-name="T375"> </text:span><text:span text:style-name="T376">de</text:span><text:span text:style-name="T377"> </text:span><text:span text:style-name="T378">agosto</text:span><text:span text:style-name="T379"> </text:span><text:span text:style-name="T378">de</text:span><text:span text:style-name="T380"> </text:span><text:span text:style-name="T381">2026</text:span></text:p>
      <text:p text:style-name="P347"><text:span text:style-name="T382">Fonte</text:span><text:span text:style-name="T383"><text:tab/></text:span><text:span text:style-name="T384">Elemento Despesa</text:span><text:span text:style-name="T383"><text:tab/></text:span><text:span text:style-name="T382">Acrescimo</text:span><text:span text:style-name="T383"><text:tab/></text:span><text:span text:style-name="T382">Redução</text:span><text:span text:style-name="T385"> </text:span><text:span text:style-name="T384">ÓRGÃO:08</text:span><text:span text:style-name="T385"> </text:span><text:span text:style-name="T386">- </text:span><text:span text:style-name="T387">SECRETARIA</text:span><text:span text:style-name="T388"> </text:span><text:span text:style-name="T387">MUNIC</text:span><text:span text:style-name="T389">I</text:span><text:span text:style-name="T387">PAL</text:span><text:span text:style-name="T390"> </text:span><text:span text:style-name="T386">DA </text:span><text:span text:style-name="T387">FAZENDA</text:span></text:p>
      <text:p text:style-name="P348"><text:span text:style-name="T384">UNIDADE</text:span><text:span text:style-name="T391"> </text:span><text:span text:style-name="T384">ORÇAMENTÁRIA:01</text:span><text:span text:style-name="T392"> </text:span><text:span text:style-name="T386">-</text:span><text:span text:style-name="T393"> </text:span><text:span text:style-name="T387">SECRETARJA</text:span><text:span text:style-name="T394"> </text:span><text:span text:style-name="T386">MUNlCPAL</text:span><text:span text:style-name="T395"> </text:span><text:span text:style-name="T386">DE</text:span><text:span text:style-name="T396"> </text:span><text:span text:style-name="T397">FAZENDA</text:span></text:p>
      <text:p text:style-name="P349"><text:span text:style-name="T384">AÇÃO:2.019-</text:span><text:span text:style-name="T398"> </text:span><text:span text:style-name="T387">GESTÃO</text:span><text:span text:style-name="T399"> </text:span><text:span text:style-name="T397">FAZENDARIA</text:span></text:p>
      <text:p text:style-name="P350"/>
      <table:table table:name="Table7" table:style-name="Table7">
        <table:table-column table:style-name="Table7.A"/>
        <table:table-column table:style-name="Table7.B"/>
        <table:table-column table:style-name="Table7.C"/>
        <table:table-column table:style-name="Table7.D"/>
        <table:table-column table:style-name="Table7.E"/>
        <table:table-row table:style-name="Table7.1">
          <table:table-cell table:style-name="Table7.A1" office:value-type="string">
            <text:p text:style-name="P351"><text:span text:style-name="T400">I</text:span><text:span text:style-name="T401">5</text:span><text:span text:style-name="T402"> </text:span><text:span text:style-name="T403">000000000</text:span><text:span text:style-name="T404"> </text:span><text:span text:style-name="T405">I</text:span></text:p>
          </table:table-cell>
          <table:table-cell table:style-name="Table7.A1" office:value-type="string">
            <text:p text:style-name="P352"><text:span text:style-name="T397">33903007000</text:span><text:span text:style-name="T397"/></text:p>
          </table:table-cell>
          <table:table-cell table:style-name="Table7.A1" office:value-type="string">
            <text:p text:style-name="P233"/>
          </table:table-cell>
          <table:table-cell table:style-name="Table7.A1" office:value-type="string">
            <text:p text:style-name="P353"><text:span text:style-name="T406">0</text:span><text:span text:style-name="T407">,</text:span><text:span text:style-name="T406">00</text:span></text:p>
          </table:table-cell>
          <table:table-cell table:style-name="Table7.A1" office:value-type="string">
            <text:p text:style-name="P354"><text:span text:style-name="T397">95</text:span><text:span text:style-name="T408">1</text:span><text:span text:style-name="T397">,25</text:span></text:p>
          </table:table-cell>
        </table:table-row>
        <table:table-row table:style-name="Table7.2">
          <table:table-cell table:style-name="Table7.A1" office:value-type="string">
            <text:p text:style-name="P355"><text:span text:style-name="T409">I</text:span><text:span text:style-name="T410">5000000000</text:span><text:span text:style-name="T411"> </text:span><text:span text:style-name="T405">I</text:span></text:p>
          </table:table-cell>
          <table:table-cell table:style-name="Table7.A1" office:value-type="string">
            <text:p text:style-name="P356"><text:span text:style-name="T397">33903972000</text:span><text:span text:style-name="T397"/></text:p>
          </table:table-cell>
          <table:table-cell table:style-name="Table7.A1" office:value-type="string">
            <text:p text:style-name="P238"/>
          </table:table-cell>
          <table:table-cell table:style-name="Table7.A1" office:value-type="string">
            <text:p text:style-name="P357"><text:span text:style-name="T406">0</text:span><text:span text:style-name="T407">,</text:span><text:span text:style-name="T406">00</text:span></text:p>
          </table:table-cell>
          <table:table-cell table:style-name="Table7.A1" office:value-type="string">
            <text:p text:style-name="P358"><text:span text:style-name="T412">I</text:span><text:span text:style-name="T413"> </text:span><text:span text:style-name="T414">1.611,16</text:span></text:p>
          </table:table-cell>
        </table:table-row>
        <table:table-row table:style-name="Table7.3">
          <table:table-cell table:style-name="Table7.A1" office:value-type="string">
            <text:p text:style-name="P355"><text:span text:style-name="T409">I</text:span><text:span text:style-name="T410">5000000000</text:span><text:span text:style-name="T411"> </text:span><text:span text:style-name="T415">I</text:span></text:p>
          </table:table-cell>
          <table:table-cell table:style-name="Table7.A1" office:value-type="string">
            <text:p text:style-name="P356"><text:span text:style-name="T401">3390460 </text:span><text:span text:style-name="T403">I</text:span><text:span text:style-name="T416"> </text:span><text:span text:style-name="T417">002</text:span></text:p>
          </table:table-cell>
          <table:table-cell table:style-name="Table7.A1" office:value-type="string">
            <text:p text:style-name="P238"/>
          </table:table-cell>
          <table:table-cell table:style-name="Table7.A1" office:value-type="string">
            <text:p text:style-name="P357"><text:span text:style-name="T406">0</text:span><text:span text:style-name="T407">,</text:span><text:span text:style-name="T406">00</text:span></text:p>
          </table:table-cell>
          <table:table-cell table:style-name="Table7.A1" office:value-type="string">
            <text:p text:style-name="P359"><text:span text:style-name="T408">1</text:span><text:span text:style-name="T397">6.850,00</text:span></text:p>
          </table:table-cell>
        </table:table-row>
        <table:table-row table:style-name="Table7.4">
          <table:table-cell table:style-name="Table7.A1" office:value-type="string">
            <text:p text:style-name="P238"/>
          </table:table-cell>
          <table:table-cell table:style-name="Table7.A1" office:value-type="string">
            <text:p text:style-name="P238"/>
          </table:table-cell>
          <table:table-cell table:style-name="Table7.A1" office:value-type="string">
            <text:p text:style-name="P360"><text:span text:style-name="T384">Total</text:span><text:span text:style-name="T418"> </text:span><text:span text:style-name="T384">por</text:span><text:span text:style-name="T419"> </text:span><text:span text:style-name="T420">Ação</text:span></text:p>
          </table:table-cell>
          <table:table-cell table:style-name="Table7.A1" office:value-type="string">
            <text:p text:style-name="P361"><text:span text:style-name="T421">0,00</text:span><text:span text:style-name="T421"/></text:p>
          </table:table-cell>
          <table:table-cell table:style-name="Table7.A1" office:value-type="string">
            <text:p text:style-name="P362"><text:span text:style-name="T382">29.412,41</text:span><text:span text:style-name="T382"/></text:p>
          </table:table-cell>
        </table:table-row>
        <table:table-row table:style-name="Table7.3">
          <table:table-cell table:style-name="Table7.A1" table:number-columns-spanned="5" office:value-type="string">
            <text:p text:style-name="P363"><text:span text:style-name="T386">AÇÃ0:2.064</text:span><text:span text:style-name="T422"> </text:span><text:span text:style-name="T387">-</text:span><text:span text:style-name="T423"> </text:span><text:span text:style-name="T386">MANUTENÇÃO</text:span><text:span text:style-name="T424"> </text:span><text:span text:style-name="T386">E</text:span><text:span text:style-name="T425"> </text:span><text:span text:style-name="T389">I</text:span><text:span text:style-name="T387">MPLEMENTAÇÃO</text:span><text:span text:style-name="T426"> </text:span><text:span text:style-name="T386">DE</text:span><text:span text:style-name="T427"> </text:span><text:span text:style-name="T387">SISTEMAS</text:span><text:span text:style-name="T428"> </text:span><text:span text:style-name="T387">ADMJN</text:span><text:span text:style-name="T389">I</text:span><text:span text:style-name="T387">STRA</text:span><text:span text:style-name="T429"> </text:span><text:span text:style-name="T386">TIVOS</text:span><text:span text:style-name="T430"> </text:span><text:span text:style-name="T397">CORPORATIVOS</text:span></text:p>
          </table:table-cell>
          <table:covered-table-cell/>
          <table:covered-table-cell/>
          <table:covered-table-cell/>
          <table:covered-table-cell/>
        </table:table-row>
        <table:table-row table:style-name="Table7.3">
          <table:table-cell table:style-name="Table7.A1" office:value-type="string">
            <text:p text:style-name="P355"><text:span text:style-name="T403">I</text:span><text:span text:style-name="T401">5</text:span><text:span text:style-name="T431"> </text:span><text:span text:style-name="T403">000000000</text:span><text:span text:style-name="T432"> </text:span><text:span text:style-name="T415">I</text:span></text:p>
          </table:table-cell>
          <table:table-cell table:style-name="Table7.A1" office:value-type="string">
            <text:p text:style-name="P356"><text:span text:style-name="T397">33904099000</text:span><text:span text:style-name="T397"/></text:p>
          </table:table-cell>
          <table:table-cell table:style-name="Table7.A1" office:value-type="string">
            <text:p text:style-name="P238"/>
          </table:table-cell>
          <table:table-cell table:style-name="Table7.A1" office:value-type="string">
            <text:p text:style-name="P357"><text:span text:style-name="T406">0</text:span><text:span text:style-name="T433">,</text:span><text:span text:style-name="T406">00</text:span></text:p>
          </table:table-cell>
          <table:table-cell table:style-name="Table7.A1" office:value-type="string">
            <text:p text:style-name="P359"><text:span text:style-name="T397">2.804,60</text:span><text:span text:style-name="T397"/></text:p>
          </table:table-cell>
        </table:table-row>
        <table:table-row table:style-name="Table7.4">
          <table:table-cell table:style-name="Table7.A1" office:value-type="string">
            <text:p text:style-name="P238"/>
          </table:table-cell>
          <table:table-cell table:style-name="Table7.A1" office:value-type="string">
            <text:p text:style-name="P238"/>
          </table:table-cell>
          <table:table-cell table:style-name="Table7.A1" office:value-type="string">
            <text:p text:style-name="P360"><text:span text:style-name="T384">Total</text:span><text:span text:style-name="T418"> </text:span><text:span text:style-name="T384">por</text:span><text:span text:style-name="T419"> </text:span><text:span text:style-name="T420">Ação</text:span></text:p>
          </table:table-cell>
          <table:table-cell table:style-name="Table7.A1" office:value-type="string">
            <text:p text:style-name="P361"><text:span text:style-name="T421">0,00</text:span><text:span text:style-name="T421"/></text:p>
          </table:table-cell>
          <table:table-cell table:style-name="Table7.A1" office:value-type="string">
            <text:p text:style-name="P364"><text:span text:style-name="T382">2.804,60</text:span><text:span text:style-name="T382"/></text:p>
          </table:table-cell>
        </table:table-row>
        <table:table-row table:style-name="Table7.4">
          <table:table-cell table:style-name="Table7.A1" office:value-type="string">
            <text:p text:style-name="P238"/>
          </table:table-cell>
          <table:table-cell table:style-name="Table7.A1" office:value-type="string">
            <text:p text:style-name="P238"/>
          </table:table-cell>
          <table:table-cell table:style-name="Table7.A1" office:value-type="string">
            <text:p text:style-name="P365"><text:span text:style-name="T434">Total</text:span><text:span text:style-name="T435"> </text:span><text:span text:style-name="T384">por</text:span><text:span text:style-name="T436"> </text:span><text:span text:style-name="T382">Unidade</text:span></text:p>
          </table:table-cell>
          <table:table-cell table:style-name="Table7.A1" office:value-type="string">
            <text:p text:style-name="P361"><text:span text:style-name="T437">0,00</text:span><text:span text:style-name="T437"/></text:p>
          </table:table-cell>
          <table:table-cell table:style-name="Table7.A1" office:value-type="string">
            <text:p text:style-name="P366"><text:span text:style-name="T438">32.217</text:span><text:span text:style-name="T439">,0</text:span><text:span text:style-name="T438">1</text:span></text:p>
          </table:table-cell>
        </table:table-row>
        <table:table-row table:style-name="Table7.9">
          <table:table-cell table:style-name="Table7.A1" office:value-type="string">
            <text:p text:style-name="P233"/>
          </table:table-cell>
          <table:table-cell table:style-name="Table7.A1" office:value-type="string">
            <text:p text:style-name="P233"/>
          </table:table-cell>
          <table:table-cell table:style-name="Table7.A1" office:value-type="string">
            <text:p text:style-name="P367"><text:span text:style-name="T384">Total</text:span><text:span text:style-name="T418"> </text:span><text:span text:style-name="T384">por</text:span><text:span text:style-name="T440"> </text:span><text:span text:style-name="T420">Órgão</text:span></text:p>
          </table:table-cell>
          <table:table-cell table:style-name="Table7.A1" office:value-type="string">
            <text:p text:style-name="P368"><text:span text:style-name="T421">0,00</text:span><text:span text:style-name="T421"/></text:p>
          </table:table-cell>
          <table:table-cell table:style-name="Table7.A1" office:value-type="string">
            <text:p text:style-name="P369"><text:span text:style-name="T382">32.217,01</text:span><text:span text:style-name="T382"/></text:p>
          </table:table-cell>
        </table:table-row>
      </table:table>
      <text:p text:style-name="P370"><text:span text:style-name="T384">ÓRGÃO:</text:span><text:span text:style-name="T441"> </text:span><text:span text:style-name="T389">10</text:span><text:span text:style-name="T442"> </text:span><text:span text:style-name="T386">-</text:span><text:span text:style-name="T393"> </text:span><text:span text:style-name="T386">SECRETARIA</text:span><text:span text:style-name="T443"> </text:span><text:span text:style-name="T387">MUNICIPAL</text:span><text:span text:style-name="T444"> </text:span><text:span text:style-name="T386">DE </text:span><text:span text:style-name="T397">AGRICULTURA</text:span></text:p>
      <text:p text:style-name="P371"><text:span text:style-name="T384">UNIDADE ORÇAMENTÁRIA:01 </text:span><text:span text:style-name="T386">-SECRETARIA</text:span><text:span text:style-name="T445"> </text:span><text:span text:style-name="T387">MUNICIPAL</text:span><text:span text:style-name="T426"> </text:span><text:span text:style-name="T386">DE </text:span><text:span text:style-name="T387">AGRICULTURA</text:span><text:span text:style-name="T388"> </text:span><text:span text:style-name="T386">AÇÃ0:2.023 - GESTÃO DA </text:span><text:span text:style-name="T387">SECRETARIA</text:span><text:span text:style-name="T388"> </text:span><text:span text:style-name="T386">DE </text:span><text:span text:style-name="T387">AGRJCUL</text:span><text:span text:style-name="T386">TURA</text:span></text:p>
      <table:table table:name="Table8" table:style-name="Table8">
        <table:table-column table:style-name="Table8.A"/>
        <table:table-column table:style-name="Table8.B"/>
        <table:table-column table:style-name="Table8.C"/>
        <table:table-column table:style-name="Table8.D"/>
        <table:table-column table:style-name="Table8.E"/>
        <table:table-row table:style-name="Table8.1">
          <table:table-cell table:style-name="Table8.A1" office:value-type="string">
            <text:p text:style-name="P372"><text:span text:style-name="T400">I</text:span><text:span text:style-name="T446"> </text:span><text:span text:style-name="T401">5</text:span><text:span text:style-name="T447"> </text:span><text:span text:style-name="T403">000000000</text:span><text:span text:style-name="T448"> </text:span><text:span text:style-name="T415">I</text:span></text:p>
          </table:table-cell>
          <table:table-cell table:style-name="Table8.A1" office:value-type="string">
            <text:p text:style-name="P373"><text:span text:style-name="T401">3390460 </text:span><text:span text:style-name="T400">I</text:span><text:span text:style-name="T449"> </text:span><text:span text:style-name="T417">002</text:span></text:p>
          </table:table-cell>
          <table:table-cell table:style-name="Table8.A1" office:value-type="string">
            <text:p text:style-name="P233"/>
          </table:table-cell>
          <table:table-cell table:style-name="Table8.A1" office:value-type="string">
            <text:p text:style-name="P374"><text:span text:style-name="T406">0</text:span><text:span text:style-name="T433">,</text:span><text:span text:style-name="T406">00</text:span></text:p>
          </table:table-cell>
          <table:table-cell table:style-name="Table8.A1" office:value-type="string">
            <text:p text:style-name="P375"><text:span text:style-name="T412">I</text:span><text:span text:style-name="T413"> </text:span><text:span text:style-name="T414">1.785</text:span><text:span text:style-name="T450">,65</text:span></text:p>
          </table:table-cell>
        </table:table-row>
        <table:table-row table:style-name="Table8.2">
          <table:table-cell table:style-name="Table8.A1" office:value-type="string">
            <text:p text:style-name="P376"><text:span text:style-name="T400">I</text:span><text:span text:style-name="T401">5</text:span><text:span text:style-name="T402"> </text:span><text:span text:style-name="T403">000000000</text:span><text:span text:style-name="T404"> </text:span><text:span text:style-name="T405">I</text:span></text:p>
          </table:table-cell>
          <table:table-cell table:style-name="Table8.A1" office:value-type="string">
            <text:p text:style-name="P377"><text:span text:style-name="T397">339047</text:span><text:span text:style-name="T408">10000</text:span></text:p>
          </table:table-cell>
          <table:table-cell table:style-name="Table8.A1" office:value-type="string">
            <text:p text:style-name="P238"/>
          </table:table-cell>
          <table:table-cell table:style-name="Table8.A1" office:value-type="string">
            <text:p text:style-name="P378"><text:span text:style-name="T406">0</text:span><text:span text:style-name="T407">,</text:span><text:span text:style-name="T406">00</text:span></text:p>
          </table:table-cell>
          <table:table-cell table:style-name="Table8.A1" office:value-type="string">
            <text:p text:style-name="P379"><text:span text:style-name="T451">80,00</text:span><text:span text:style-name="T451"/></text:p>
          </table:table-cell>
        </table:table-row>
        <table:table-row table:style-name="Table8.3">
          <table:table-cell table:style-name="Table8.A1" office:value-type="string">
            <text:p text:style-name="P238"/>
          </table:table-cell>
          <table:table-cell table:style-name="Table8.A1" office:value-type="string">
            <text:p text:style-name="P238"/>
          </table:table-cell>
          <table:table-cell table:style-name="Table8.A1" office:value-type="string">
            <text:p text:style-name="P271"><text:span text:style-name="T384">Total</text:span><text:span text:style-name="T418"> </text:span><text:span text:style-name="T384">por</text:span><text:span text:style-name="T419"> </text:span><text:span text:style-name="T420">Ação</text:span></text:p>
          </table:table-cell>
          <table:table-cell table:style-name="Table8.A1" office:value-type="string">
            <text:p text:style-name="P380"><text:span text:style-name="T421">0,00</text:span><text:span text:style-name="T421"/></text:p>
          </table:table-cell>
          <table:table-cell table:style-name="Table8.A1" office:value-type="string">
            <text:p text:style-name="P381"><text:span text:style-name="T452">11.865</text:span><text:span text:style-name="T453">,65</text:span></text:p>
          </table:table-cell>
        </table:table-row>
        <table:table-row table:style-name="Table8.4">
          <table:table-cell table:style-name="Table8.A1" office:value-type="string">
            <text:p text:style-name="P238"/>
          </table:table-cell>
          <table:table-cell table:style-name="Table8.A1" office:value-type="string">
            <text:p text:style-name="P238"/>
          </table:table-cell>
          <table:table-cell table:style-name="Table8.A1" office:value-type="string">
            <text:p text:style-name="P271"><text:span text:style-name="T384">Total</text:span><text:span text:style-name="T418"> </text:span><text:span text:style-name="T434">por</text:span><text:span text:style-name="T454"> </text:span><text:span text:style-name="T453">U</text:span><text:span text:style-name="T452">nidade</text:span></text:p>
          </table:table-cell>
          <table:table-cell table:style-name="Table8.A1" office:value-type="string">
            <text:p text:style-name="P380"><text:span text:style-name="T421">0,00</text:span><text:span text:style-name="T421"/></text:p>
          </table:table-cell>
          <table:table-cell table:style-name="Table8.A1" office:value-type="string">
            <text:p text:style-name="P381"><text:span text:style-name="T452">11.865</text:span><text:span text:style-name="T455">,</text:span><text:span text:style-name="T382">65</text:span></text:p>
          </table:table-cell>
        </table:table-row>
        <table:table-row table:style-name="Table8.1">
          <table:table-cell table:style-name="Table8.A1" office:value-type="string">
            <text:p text:style-name="P233"/>
          </table:table-cell>
          <table:table-cell table:style-name="Table8.A1" office:value-type="string">
            <text:p text:style-name="P233"/>
          </table:table-cell>
          <table:table-cell table:style-name="Table8.A1" office:value-type="string">
            <text:p text:style-name="P382"><text:span text:style-name="T384">Total</text:span><text:span text:style-name="T418"> </text:span><text:span text:style-name="T384">por</text:span><text:span text:style-name="T440"> </text:span><text:span text:style-name="T420">Órgão</text:span></text:p>
          </table:table-cell>
          <table:table-cell table:style-name="Table8.A1" office:value-type="string">
            <text:p text:style-name="P383"><text:span text:style-name="T421">0,00</text:span><text:span text:style-name="T421"/></text:p>
          </table:table-cell>
          <table:table-cell table:style-name="Table8.A1" office:value-type="string">
            <text:p text:style-name="P384"><text:span text:style-name="T382">11.865,65</text:span><text:span text:style-name="T382"/></text:p>
          </table:table-cell>
        </table:table-row>
      </table:table>
      <text:p text:style-name="P385"><text:span text:style-name="T383">ÓRGÃO:!</text:span><text:span text:style-name="T456"> </text:span><text:span text:style-name="T403">I</text:span><text:span text:style-name="T457"> </text:span><text:span text:style-name="T400">-</text:span><text:span text:style-name="T458"> </text:span><text:span text:style-name="T403">SECRETARIA</text:span><text:span text:style-name="T459"> </text:span><text:span text:style-name="T401">MUNICIPAL</text:span><text:span text:style-name="T460"> </text:span><text:span text:style-name="T403">D</text:span><text:span text:style-name="T461">E</text:span><text:span text:style-name="T462"> </text:span><text:span text:style-name="T403">DES</text:span><text:span text:style-name="T461">EN</text:span><text:span text:style-name="T403">VOLVIM</text:span><text:span text:style-name="T461">EN</text:span><text:span text:style-name="T403">TO</text:span><text:span text:style-name="T463"> </text:span><text:span text:style-name="T464">ECONOMJCO</text:span></text:p>
      <text:p text:style-name="P386"><text:span text:style-name="T384">UNIDADE</text:span><text:span text:style-name="T465"> </text:span><text:span text:style-name="T384">ORÇAMENTÁRIA:01</text:span><text:span text:style-name="T466"> </text:span><text:span text:style-name="T386">-</text:span><text:span text:style-name="T467"> </text:span><text:span text:style-name="T386">SECRETARIA</text:span><text:span text:style-name="T424"> </text:span><text:span text:style-name="T386">MUNICIPAL</text:span><text:span text:style-name="T468"> </text:span><text:span text:style-name="T386">DE</text:span><text:span text:style-name="T422"> </text:span><text:span text:style-name="T386">DESENVOLVIMENTO </text:span><text:span text:style-name="T397">ECONOMICO</text:span></text:p>
      <text:p text:style-name="P387"><text:span text:style-name="T384">AÇÃO:2.025</text:span><text:span text:style-name="T469"> </text:span><text:span text:style-name="T387">-</text:span><text:span text:style-name="T470"> </text:span><text:span text:style-name="T387">GESTÃO</text:span><text:span text:style-name="T423"> </text:span><text:span text:style-name="T386">DO</text:span><text:span text:style-name="T422"> </text:span><text:span text:style-name="T386">DESENVOLVIMENTO</text:span><text:span text:style-name="T471"> </text:span><text:span text:style-name="T472">ECONOMICO</text:span></text:p>
      <table:table table:name="Table9" table:style-name="Table9">
        <table:table-column table:style-name="Table9.A"/>
        <table:table-column table:style-name="Table9.B"/>
        <table:table-column table:style-name="Table9.C"/>
        <table:table-column table:style-name="Table9.D"/>
        <table:table-column table:style-name="Table9.E"/>
        <table:table-row table:style-name="Table9.1">
          <table:table-cell table:style-name="Table9.A1" office:value-type="string">
            <text:p text:style-name="P372"><text:span text:style-name="T473">I</text:span><text:span text:style-name="T474">5000000000</text:span><text:span text:style-name="T402"> </text:span><text:span text:style-name="T415">I</text:span></text:p>
          </table:table-cell>
          <table:table-cell table:style-name="Table9.A1" office:value-type="string">
            <text:p text:style-name="P373"><text:span text:style-name="T397">33903972000</text:span><text:span text:style-name="T397"/></text:p>
          </table:table-cell>
          <table:table-cell table:style-name="Table9.A1" office:value-type="string">
            <text:p text:style-name="P233"/>
          </table:table-cell>
          <table:table-cell table:style-name="Table9.A1" office:value-type="string">
            <text:p text:style-name="P388"><text:span text:style-name="T406">0</text:span><text:span text:style-name="T407">,</text:span><text:span text:style-name="T406">00</text:span></text:p>
          </table:table-cell>
          <table:table-cell table:style-name="Table9.A1" office:value-type="string">
            <text:p text:style-name="P375"><text:span text:style-name="T472">4.681,77</text:span><text:span text:style-name="T472"/></text:p>
          </table:table-cell>
        </table:table-row>
        <table:table-row table:style-name="Table9.2">
          <table:table-cell table:style-name="Table9.A1" office:value-type="string">
            <text:p text:style-name="P238"/>
          </table:table-cell>
          <table:table-cell table:style-name="Table9.A1" office:value-type="string">
            <text:p text:style-name="P238"/>
          </table:table-cell>
          <table:table-cell table:style-name="Table9.A1" office:value-type="string">
            <text:p text:style-name="P389"><text:span text:style-name="T384">Total</text:span><text:span text:style-name="T418"> </text:span><text:span text:style-name="T384">por</text:span><text:span text:style-name="T419"> </text:span><text:span text:style-name="T420">Ação</text:span></text:p>
          </table:table-cell>
          <table:table-cell table:style-name="Table9.A1" office:value-type="string">
            <text:p text:style-name="P242"><text:span text:style-name="T421">0,00</text:span><text:span text:style-name="T421"/></text:p>
          </table:table-cell>
          <table:table-cell table:style-name="Table9.A1" office:value-type="string">
            <text:p text:style-name="P390"><text:span text:style-name="T382">4.681,77</text:span><text:span text:style-name="T382"/></text:p>
          </table:table-cell>
        </table:table-row>
        <table:table-row table:style-name="Table9.2">
          <table:table-cell table:style-name="Table9.A1" office:value-type="string">
            <text:p text:style-name="P238"/>
          </table:table-cell>
          <table:table-cell table:style-name="Table9.A1" office:value-type="string">
            <text:p text:style-name="P238"/>
          </table:table-cell>
          <table:table-cell table:style-name="Table9.A1" office:value-type="string">
            <text:p text:style-name="P391"><text:span text:style-name="T434">Total</text:span><text:span text:style-name="T435"> </text:span><text:span text:style-name="T384">por</text:span><text:span text:style-name="T436"> </text:span><text:span text:style-name="T382">Unidade</text:span></text:p>
          </table:table-cell>
          <table:table-cell table:style-name="Table9.A1" office:value-type="string">
            <text:p text:style-name="P242"><text:span text:style-name="T437">0,00</text:span><text:span text:style-name="T437"/></text:p>
          </table:table-cell>
          <table:table-cell table:style-name="Table9.A1" office:value-type="string">
            <text:p text:style-name="P390"><text:span text:style-name="T382">4.681,77</text:span><text:span text:style-name="T382"/></text:p>
          </table:table-cell>
        </table:table-row>
        <table:table-row table:style-name="Table9.1">
          <table:table-cell table:style-name="Table9.A1" office:value-type="string">
            <text:p text:style-name="P233"/>
          </table:table-cell>
          <table:table-cell table:style-name="Table9.A1" office:value-type="string">
            <text:p text:style-name="P233"/>
          </table:table-cell>
          <table:table-cell table:style-name="Table9.A1" office:value-type="string">
            <text:p text:style-name="P392"><text:span text:style-name="T384">Total</text:span><text:span text:style-name="T418"> </text:span><text:span text:style-name="T384">por</text:span><text:span text:style-name="T440"> </text:span><text:span text:style-name="T420">Órgão</text:span></text:p>
          </table:table-cell>
          <table:table-cell table:style-name="Table9.A1" office:value-type="string">
            <text:p text:style-name="P393"><text:span text:style-name="T475">0</text:span><text:span text:style-name="T476">,</text:span><text:span text:style-name="T475">00</text:span></text:p>
          </table:table-cell>
          <table:table-cell table:style-name="Table9.A1" office:value-type="string">
            <text:p text:style-name="P394"><text:span text:style-name="T382">4.681,77</text:span><text:span text:style-name="T382"/></text:p>
          </table:table-cell>
        </table:table-row>
      </table:table>
      <text:p text:style-name="P385"><text:span text:style-name="T384">ÓRGÃO:</text:span><text:span text:style-name="T441"> </text:span><text:span text:style-name="T386">12</text:span><text:span text:style-name="T477"> </text:span><text:span text:style-name="T387">- </text:span><text:span text:style-name="T386">SECRETARIA</text:span><text:span text:style-name="T425"> </text:span><text:span text:style-name="T387">MUNICIPAL</text:span><text:span text:style-name="T478"> </text:span><text:span text:style-name="T386">DE</text:span><text:span text:style-name="T472"> </text:span><text:span text:style-name="T387">CULTURA</text:span><text:span text:style-name="T479"> </text:span><text:span text:style-name="T387">E</text:span><text:span text:style-name="T480"> </text:span><text:span text:style-name="T472">TURISMO</text:span></text:p>
      <text:p text:style-name="P395"><text:span text:style-name="T384">UNIDADE ORÇAMENTÁRIA:01 </text:span><text:span text:style-name="T386">- </text:span><text:span text:style-name="T387">SECRETARIA</text:span><text:span text:style-name="T481"> </text:span><text:span text:style-name="T386">MUNICIPAL</text:span><text:span text:style-name="T482"> </text:span><text:span text:style-name="T386">DE</text:span><text:span text:style-name="T393"> </text:span><text:span text:style-name="T387">CULTURA E </text:span><text:span text:style-name="T386">TURISMO</text:span><text:span text:style-name="T483"> </text:span><text:span text:style-name="T386">AÇÃ0:1.037-</text:span><text:span text:style-name="T483"> </text:span><text:span text:style-name="T386">FESTA DE </text:span><text:span text:style-name="T387">CACHOEIRO</text:span></text:p>
      <table:table table:name="Table10" table:style-name="Table10">
        <table:table-column table:style-name="Table10.A"/>
        <table:table-column table:style-name="Table10.B"/>
        <table:table-column table:style-name="Table10.C"/>
        <table:table-column table:style-name="Table10.D"/>
        <table:table-column table:style-name="Table10.E"/>
        <table:table-row table:style-name="Table10.1">
          <table:table-cell table:style-name="Table10.A1" office:value-type="string">
            <text:p text:style-name="P351"><text:span text:style-name="T484">I</text:span><text:span text:style-name="T474">5000000000</text:span><text:span text:style-name="T402"> </text:span><text:span text:style-name="T405">I</text:span></text:p>
          </table:table-cell>
          <table:table-cell table:style-name="Table10.A1" office:value-type="string">
            <text:p text:style-name="P396"><text:span text:style-name="T397">33903999000</text:span><text:span text:style-name="T397"/></text:p>
          </table:table-cell>
          <table:table-cell table:style-name="Table10.A1" office:value-type="string">
            <text:p text:style-name="P233"/>
          </table:table-cell>
          <table:table-cell table:style-name="Table10.A1" office:value-type="string">
            <text:p text:style-name="P374"><text:span text:style-name="T406">0</text:span><text:span text:style-name="T485">,</text:span><text:span text:style-name="T406">00</text:span></text:p>
          </table:table-cell>
          <table:table-cell table:style-name="Table10.A1" office:value-type="string">
            <text:p text:style-name="P397"><text:span text:style-name="T472">6.004,34</text:span><text:span text:style-name="T472"/></text:p>
          </table:table-cell>
        </table:table-row>
        <table:table-row table:style-name="Table10.2">
          <table:table-cell table:style-name="Table10.A1" office:value-type="string">
            <text:p text:style-name="P238"/>
          </table:table-cell>
          <table:table-cell table:style-name="Table10.A1" office:value-type="string">
            <text:p text:style-name="P238"/>
          </table:table-cell>
          <table:table-cell table:style-name="Table10.A1" office:value-type="string">
            <text:p text:style-name="P398"><text:span text:style-name="T384">Total</text:span><text:span text:style-name="T418"> </text:span><text:span text:style-name="T384">por</text:span><text:span text:style-name="T419"> </text:span><text:span text:style-name="T420">Ação</text:span></text:p>
          </table:table-cell>
          <table:table-cell table:style-name="Table10.A1" office:value-type="string">
            <text:p text:style-name="P399"><text:span text:style-name="T437">0,00</text:span><text:span text:style-name="T437"/></text:p>
          </table:table-cell>
          <table:table-cell table:style-name="Table10.A1" office:value-type="string">
            <text:p text:style-name="P400"><text:span text:style-name="T382">6.004,34</text:span><text:span text:style-name="T382"/></text:p>
          </table:table-cell>
        </table:table-row>
        <table:table-row table:style-name="Table10.2">
          <table:table-cell table:style-name="Table10.A1" table:number-columns-spanned="5" office:value-type="string">
            <text:p text:style-name="P363"><text:span text:style-name="T486">AÇÃ0:2.026</text:span><text:span text:style-name="T487"> </text:span><text:span text:style-name="T486">-</text:span><text:span text:style-name="T488"> </text:span><text:span text:style-name="T489">GESTÃO</text:span><text:span text:style-name="T490"> </text:span><text:span text:style-name="T486">DE</text:span><text:span text:style-name="T491"> </text:span><text:span text:style-name="T489">CULTURA</text:span><text:span text:style-name="T492"> </text:span><text:span text:style-name="T486">E</text:span><text:span text:style-name="T493"> </text:span><text:span text:style-name="T494">TURISMO</text:span></text:p>
          </table:table-cell>
          <table:covered-table-cell/>
          <table:covered-table-cell/>
          <table:covered-table-cell/>
          <table:covered-table-cell/>
        </table:table-row>
        <table:table-row table:style-name="Table10.4">
          <table:table-cell table:style-name="Table10.A1" office:value-type="string">
            <text:p text:style-name="P401"><text:span text:style-name="T403">I</text:span><text:span text:style-name="T495"> </text:span><text:span text:style-name="T401">5000000000</text:span><text:span text:style-name="T496"> </text:span><text:span text:style-name="T415">I</text:span></text:p>
          </table:table-cell>
          <table:table-cell table:style-name="Table10.A1" office:value-type="string">
            <text:p text:style-name="P402"><text:span text:style-name="T397">33903972000</text:span><text:span text:style-name="T397"/></text:p>
          </table:table-cell>
          <table:table-cell table:style-name="Table10.A1" office:value-type="string">
            <text:p text:style-name="P238"/>
          </table:table-cell>
          <table:table-cell table:style-name="Table10.A1" office:value-type="string">
            <text:p text:style-name="P403"><text:span text:style-name="T406">0</text:span><text:span text:style-name="T407">,</text:span><text:span text:style-name="T406">00</text:span></text:p>
          </table:table-cell>
          <table:table-cell table:style-name="Table10.A1" office:value-type="string">
            <text:p text:style-name="P338"><text:span text:style-name="T397">33.</text:span><text:span text:style-name="T408">10</text:span><text:span text:style-name="T397">3,95</text:span></text:p>
          </table:table-cell>
        </table:table-row>
        <table:table-row table:style-name="Table10.4">
          <table:table-cell table:style-name="Table10.A1" office:value-type="string">
            <text:p text:style-name="P238"/>
          </table:table-cell>
          <table:table-cell table:style-name="Table10.A1" office:value-type="string">
            <text:p text:style-name="P238"/>
          </table:table-cell>
          <table:table-cell table:style-name="Table10.A1" office:value-type="string">
            <text:p text:style-name="P398"><text:span text:style-name="T384">Total</text:span><text:span text:style-name="T418"> </text:span><text:span text:style-name="T384">por</text:span><text:span text:style-name="T419"> </text:span><text:span text:style-name="T420">Ação</text:span></text:p>
          </table:table-cell>
          <table:table-cell table:style-name="Table10.A1" office:value-type="string">
            <text:p text:style-name="P404"><text:span text:style-name="T421">0,00</text:span><text:span text:style-name="T421"/></text:p>
          </table:table-cell>
          <table:table-cell table:style-name="Table10.A1" office:value-type="string">
            <text:p text:style-name="P405"><text:span text:style-name="T382">33.103</text:span><text:span text:style-name="T455">,</text:span><text:span text:style-name="T382">95</text:span></text:p>
          </table:table-cell>
        </table:table-row>
        <table:table-row table:style-name="Table10.4">
          <table:table-cell table:style-name="Table10.A1" office:value-type="string">
            <text:p text:style-name="P238"/>
          </table:table-cell>
          <table:table-cell table:style-name="Table10.A1" office:value-type="string">
            <text:p text:style-name="P238"/>
          </table:table-cell>
          <table:table-cell table:style-name="Table10.A1" office:value-type="string">
            <text:p text:style-name="P398"><text:span text:style-name="T384">Total</text:span><text:span text:style-name="T418"> </text:span><text:span text:style-name="T384">por</text:span><text:span text:style-name="T436"> </text:span><text:span text:style-name="T453">U</text:span><text:span text:style-name="T452">nidade</text:span></text:p>
          </table:table-cell>
          <table:table-cell table:style-name="Table10.A1" office:value-type="string">
            <text:p text:style-name="P404"><text:span text:style-name="T421">0,00</text:span><text:span text:style-name="T421"/></text:p>
          </table:table-cell>
          <table:table-cell table:style-name="Table10.A1" office:value-type="string">
            <text:p text:style-name="P406"><text:span text:style-name="T382">39.108,29</text:span><text:span text:style-name="T382"/></text:p>
          </table:table-cell>
        </table:table-row>
        <table:table-row table:style-name="Table10.1">
          <table:table-cell table:style-name="Table10.A1" office:value-type="string">
            <text:p text:style-name="P233"/>
          </table:table-cell>
          <table:table-cell table:style-name="Table10.A1" office:value-type="string">
            <text:p text:style-name="P233"/>
          </table:table-cell>
          <table:table-cell table:style-name="Table10.A1" office:value-type="string">
            <text:p text:style-name="P407"><text:span text:style-name="T384">Total</text:span><text:span text:style-name="T418"> </text:span><text:span text:style-name="T384">por</text:span><text:span text:style-name="T440"> </text:span><text:span text:style-name="T420">Órgão</text:span></text:p>
          </table:table-cell>
          <table:table-cell table:style-name="Table10.A1" office:value-type="string">
            <text:p text:style-name="P408"><text:span text:style-name="T421">0,00</text:span><text:span text:style-name="T421"/></text:p>
          </table:table-cell>
          <table:table-cell table:style-name="Table10.A1" office:value-type="string">
            <text:p text:style-name="P409"><text:span text:style-name="T382">39.108,29</text:span><text:span text:style-name="T382"/></text:p>
          </table:table-cell>
        </table:table-row>
      </table:table>
      <text:p text:style-name="P410"><text:span text:style-name="T384">ÓRGÃO:</text:span><text:span text:style-name="T441"> </text:span><text:span text:style-name="T386">13</text:span><text:span text:style-name="T472"> </text:span><text:span text:style-name="T386">-</text:span><text:span text:style-name="T467"> </text:span><text:span text:style-name="T387">SECRETAR</text:span><text:span text:style-name="T389">I</text:span><text:span text:style-name="T387">A</text:span><text:span text:style-name="T479"> </text:span><text:span text:style-name="T387">MUNICIPAL</text:span><text:span text:style-name="T497"> </text:span><text:span text:style-name="T386">D</text:span><text:span text:style-name="T498">E</text:span><text:span text:style-name="T499"> </text:span><text:span text:style-name="T387">ESPORTES</text:span><text:span text:style-name="T500">,</text:span><text:span text:style-name="T501"> </text:span><text:span text:style-name="T387">LAZER</text:span><text:span text:style-name="T478"> </text:span><text:span text:style-name="T498">E</text:span><text:span text:style-name="T433"> </text:span><text:span text:style-name="T386">QUALlDADE</text:span><text:span text:style-name="T502"> </text:span><text:span text:style-name="T387">DE</text:span><text:span text:style-name="T503"> </text:span><text:span text:style-name="T504">VlDA</text:span></text:p>
      <text:p text:style-name="P386"><text:span text:style-name="T384">UNIDADE</text:span><text:span text:style-name="T392"> </text:span><text:span text:style-name="T384">ORÇAMENTÁRIA:01</text:span><text:span text:style-name="T436"> </text:span><text:span text:style-name="T386">-</text:span><text:span text:style-name="T472"> </text:span><text:span text:style-name="T387">SECRETARJA</text:span><text:span text:style-name="T505"> </text:span><text:span text:style-name="T386">MUNICIPAL</text:span><text:span text:style-name="T425"> </text:span><text:span text:style-name="T386">DE</text:span><text:span text:style-name="T471"> </text:span><text:span text:style-name="T387">ESPORTE,</text:span><text:span text:style-name="T481"> </text:span><text:span text:style-name="T387">LAZER</text:span><text:span text:style-name="T426"> </text:span><text:span text:style-name="T387">E</text:span><text:span text:style-name="T506"> </text:span><text:span text:style-name="T386">QU</text:span><text:span text:style-name="T498">AL</text:span><text:span text:style-name="T386">lDAD</text:span><text:span text:style-name="T498">E</text:span><text:span text:style-name="T507"> </text:span><text:span text:style-name="T386">D</text:span><text:span text:style-name="T498">E</text:span><text:span text:style-name="T507"> </text:span><text:span text:style-name="T504">VIDA</text:span></text:p>
      <text:p text:style-name="P411"><text:span text:style-name="T384">AÇÃO:2.027</text:span><text:span text:style-name="T508"> </text:span><text:span text:style-name="T386">-</text:span><text:span text:style-name="T509"> </text:span><text:span text:style-name="T387">GESTÃO</text:span><text:span text:style-name="T423"> </text:span><text:span text:style-name="T386">DO</text:span><text:span text:style-name="T427"> </text:span><text:span text:style-name="T498">ES</text:span><text:span text:style-name="T386">PORT</text:span><text:span text:style-name="T498">E</text:span><text:span text:style-name="T510"> </text:span><text:span text:style-name="T498">E</text:span><text:span text:style-name="T511"> </text:span><text:span text:style-name="T386">LAZ</text:span><text:span text:style-name="T498">E</text:span><text:span text:style-name="T386">R</text:span><text:span text:style-name="T427"> </text:span><text:span text:style-name="T387">E</text:span><text:span text:style-name="T512"> </text:span><text:span text:style-name="T387">QUALIDADE</text:span><text:span text:style-name="T513"> </text:span><text:span text:style-name="T386">D</text:span><text:span text:style-name="T498">E</text:span><text:span text:style-name="T507"> </text:span><text:span text:style-name="T406">VID</text:span><text:span text:style-name="T433">A</text:span></text:p>
      <table:table table:name="Table11" table:style-name="Table11">
        <table:table-column table:style-name="Table11.A"/>
        <table:table-column table:style-name="Table11.B"/>
        <table:table-column table:style-name="Table11.C"/>
        <table:table-column table:style-name="Table11.D"/>
        <table:table-column table:style-name="Table11.E"/>
        <table:table-row table:style-name="Table11.1">
          <table:table-cell table:style-name="Table11.A1" office:value-type="string">
            <text:p text:style-name="P412"><text:span text:style-name="T403">I</text:span><text:span text:style-name="T514"> </text:span><text:span text:style-name="T401">5</text:span><text:span text:style-name="T447"> </text:span><text:span text:style-name="T403">000000000</text:span><text:span text:style-name="T448"> </text:span><text:span text:style-name="T415">I</text:span></text:p>
          </table:table-cell>
          <table:table-cell table:style-name="Table11.A1" office:value-type="string">
            <text:p text:style-name="P413"><text:span text:style-name="T401">3390460 </text:span><text:span text:style-name="T400">I</text:span><text:span text:style-name="T449"> </text:span><text:span text:style-name="T417">002</text:span></text:p>
          </table:table-cell>
          <table:table-cell table:style-name="Table11.A1" office:value-type="string">
            <text:p text:style-name="P233"/>
          </table:table-cell>
          <table:table-cell table:style-name="Table11.A1" office:value-type="string">
            <text:p text:style-name="P414"><text:span text:style-name="T406">0</text:span><text:span text:style-name="T433">,</text:span><text:span text:style-name="T406">00</text:span></text:p>
          </table:table-cell>
          <table:table-cell table:style-name="Table11.A1" office:value-type="string">
            <text:p text:style-name="P415"><text:span text:style-name="T412">I</text:span><text:span text:style-name="T413"> </text:span><text:span text:style-name="T414">1.610,00</text:span></text:p>
          </table:table-cell>
        </table:table-row>
        <table:table-row table:style-name="Table11.2">
          <table:table-cell table:style-name="Table11.A1" office:value-type="string">
            <text:p text:style-name="P238"/>
          </table:table-cell>
          <table:table-cell table:style-name="Table11.A1" office:value-type="string">
            <text:p text:style-name="P238"/>
          </table:table-cell>
          <table:table-cell table:style-name="Table11.A1" office:value-type="string">
            <text:p text:style-name="P416"><text:span text:style-name="T384">Total</text:span><text:span text:style-name="T418"> </text:span><text:span text:style-name="T384">por</text:span><text:span text:style-name="T419"> </text:span><text:span text:style-name="T420">Ação</text:span></text:p>
          </table:table-cell>
          <table:table-cell table:style-name="Table11.A1" office:value-type="string">
            <text:p text:style-name="P417"><text:span text:style-name="T421">0,00</text:span><text:span text:style-name="T421"/></text:p>
          </table:table-cell>
          <table:table-cell table:style-name="Table11.A1" office:value-type="string">
            <text:p text:style-name="P418"><text:span text:style-name="T452">11.610</text:span><text:span text:style-name="T453">,</text:span><text:span text:style-name="T452">00</text:span></text:p>
          </table:table-cell>
        </table:table-row>
        <table:table-row table:style-name="Table11.2">
          <table:table-cell table:style-name="Table11.A1" office:value-type="string">
            <text:p text:style-name="P238"/>
          </table:table-cell>
          <table:table-cell table:style-name="Table11.A1" office:value-type="string">
            <text:p text:style-name="P238"/>
          </table:table-cell>
          <table:table-cell table:style-name="Table11.A1" office:value-type="string">
            <text:p text:style-name="P389"><text:span text:style-name="T434">Total</text:span><text:span text:style-name="T435"> </text:span><text:span text:style-name="T434">por</text:span><text:span text:style-name="T454"> </text:span><text:span text:style-name="T382">Unidade</text:span></text:p>
          </table:table-cell>
          <table:table-cell table:style-name="Table11.A1" office:value-type="string">
            <text:p text:style-name="P417"><text:span text:style-name="T421">0,00</text:span><text:span text:style-name="T421"/></text:p>
          </table:table-cell>
          <table:table-cell table:style-name="Table11.A1" office:value-type="string">
            <text:p text:style-name="P419"><text:span text:style-name="T452">11.610</text:span><text:span text:style-name="T455">,</text:span><text:span text:style-name="T382">00</text:span></text:p>
          </table:table-cell>
        </table:table-row>
        <table:table-row table:style-name="Table11.4">
          <table:table-cell table:style-name="Table11.A1" office:value-type="string">
            <text:p text:style-name="P233"/>
          </table:table-cell>
          <table:table-cell table:style-name="Table11.A1" office:value-type="string">
            <text:p text:style-name="P233"/>
          </table:table-cell>
          <table:table-cell table:style-name="Table11.A1" office:value-type="string">
            <text:p text:style-name="P382"><text:span text:style-name="T384">Total</text:span><text:span text:style-name="T418"> </text:span><text:span text:style-name="T384">por</text:span><text:span text:style-name="T440"> </text:span><text:span text:style-name="T420">Órgão</text:span></text:p>
          </table:table-cell>
          <table:table-cell table:style-name="Table11.A1" office:value-type="string">
            <text:p text:style-name="P420"><text:span text:style-name="T421">0,00</text:span><text:span text:style-name="T421"/></text:p>
          </table:table-cell>
          <table:table-cell table:style-name="Table11.A1" office:value-type="string">
            <text:p text:style-name="P421"><text:span text:style-name="T452">11.610</text:span><text:span text:style-name="T453">,00</text:span></text:p>
          </table:table-cell>
        </table:table-row>
      </table:table>
      <text:p text:style-name="P422"><text:span text:style-name="T384">ÓRGÃO:</text:span><text:span text:style-name="T441"> </text:span><text:span text:style-name="T389">14</text:span><text:span text:style-name="T515"> </text:span><text:span text:style-name="T386">-</text:span><text:span text:style-name="T393"> </text:span><text:span text:style-name="T387">SECRETARIA</text:span><text:span text:style-name="T516"> </text:span><text:span text:style-name="T387">MUNICIPAL</text:span><text:span text:style-name="T497"> </text:span><text:span text:style-name="T386">DE</text:span><text:span text:style-name="T509"> </text:span><text:span text:style-name="T387">MANUTENÇÃO</text:span><text:span text:style-name="T481"> </text:span><text:span text:style-name="T386">E</text:span><text:span text:style-name="T393"> </text:span><text:span text:style-name="T472">SERVIÇOS</text:span></text:p>
      <text:p text:style-name="P423"><text:span text:style-name="T384">UNIDADE </text:span><text:span text:style-name="T434">ORÇAMENTÁRIA:01 </text:span><text:span text:style-name="T386">- </text:span><text:span text:style-name="T387">SECRETARIA</text:span><text:span text:style-name="T426"> </text:span><text:span text:style-name="T386">MUNICIPAL</text:span><text:span text:style-name="T502"> </text:span><text:span text:style-name="T386">DE </text:span><text:span text:style-name="T387">MANUTENÇÃO</text:span><text:span text:style-name="T505"> </text:span><text:span text:style-name="T386">E</text:span><text:span text:style-name="T445"> </text:span><text:span text:style-name="T387">SERVIÇOS</text:span><text:span text:style-name="T388"> </text:span><text:span text:style-name="T386">AÇÃ0:2.028 </text:span><text:span text:style-name="T389">- </text:span><text:span text:style-name="T387">GESTÃO </text:span><text:span text:style-name="T386">DE MANUTENÇÃO</text:span><text:span text:style-name="T483"> </text:span><text:span text:style-name="T386">E </text:span><text:span text:style-name="T387">SERVIÇOS</text:span></text:p>
      <table:table table:name="Table12" table:style-name="Table12">
        <table:table-column table:style-name="Table12.A"/>
        <table:table-column table:style-name="Table12.B"/>
        <table:table-column table:style-name="Table12.C"/>
        <table:table-column table:style-name="Table12.D"/>
        <table:table-column table:style-name="Table12.E"/>
        <table:table-row table:style-name="Table12.1">
          <table:table-cell table:style-name="Table12.A1" office:value-type="string">
            <text:p text:style-name="P372"><text:span text:style-name="T400">I</text:span><text:span text:style-name="T401">5</text:span><text:span text:style-name="T431"> </text:span><text:span text:style-name="T403">000000000</text:span><text:span text:style-name="T432"> </text:span><text:span text:style-name="T405">I</text:span></text:p>
          </table:table-cell>
          <table:table-cell table:style-name="Table12.A1" office:value-type="string">
            <text:p text:style-name="P373"><text:span text:style-name="T397">33903972000</text:span><text:span text:style-name="T397"/></text:p>
          </table:table-cell>
          <table:table-cell table:style-name="Table12.A1" office:value-type="string">
            <text:p text:style-name="P233"/>
          </table:table-cell>
          <table:table-cell table:style-name="Table12.A1" office:value-type="string">
            <text:p text:style-name="P424"><text:span text:style-name="T406">0</text:span><text:span text:style-name="T433">,</text:span><text:span text:style-name="T406">00</text:span></text:p>
          </table:table-cell>
          <table:table-cell table:style-name="Table12.A1" office:value-type="string">
            <text:p text:style-name="P425"><text:span text:style-name="T400">II</text:span><text:span text:style-name="T517"> </text:span><text:span text:style-name="T401">.984,</text:span><text:span text:style-name="T518"> </text:span><text:span text:style-name="T403">I</text:span><text:span text:style-name="T519"> </text:span><text:span text:style-name="T415">5</text:span></text:p>
          </table:table-cell>
        </table:table-row>
        <table:table-row table:style-name="Table12.2">
          <table:table-cell table:style-name="Table12.A1" office:value-type="string">
            <text:p text:style-name="P238"/>
          </table:table-cell>
          <table:table-cell table:style-name="Table12.A1" office:value-type="string">
            <text:p text:style-name="P238"/>
          </table:table-cell>
          <table:table-cell table:style-name="Table12.A1" office:value-type="string">
            <text:p text:style-name="P389"><text:span text:style-name="T384">Total</text:span><text:span text:style-name="T418"> </text:span><text:span text:style-name="T384">por</text:span><text:span text:style-name="T419"> </text:span><text:span text:style-name="T420">Ação</text:span></text:p>
          </table:table-cell>
          <table:table-cell table:style-name="Table12.A1" office:value-type="string">
            <text:p text:style-name="P426"><text:span text:style-name="T475">0</text:span><text:span text:style-name="T476">,</text:span><text:span text:style-name="T475">00</text:span></text:p>
          </table:table-cell>
          <table:table-cell table:style-name="Table12.A1" office:value-type="string">
            <text:p text:style-name="P418"><text:span text:style-name="T452">11.984</text:span><text:span text:style-name="T453">,</text:span><text:span text:style-name="T452">15</text:span></text:p>
          </table:table-cell>
        </table:table-row>
        <table:table-row table:style-name="Table12.3">
          <table:table-cell table:style-name="Table12.A1" office:value-type="string">
            <text:p text:style-name="P238"/>
          </table:table-cell>
          <table:table-cell table:style-name="Table12.A1" office:value-type="string">
            <text:p text:style-name="P238"/>
          </table:table-cell>
          <table:table-cell table:style-name="Table12.A1" office:value-type="string">
            <text:p text:style-name="P427"><text:span text:style-name="T384">Total</text:span><text:span text:style-name="T418"> </text:span><text:span text:style-name="T384">por</text:span><text:span text:style-name="T436"> </text:span><text:span text:style-name="T453">Un</text:span><text:span text:style-name="T452">idade</text:span></text:p>
          </table:table-cell>
          <table:table-cell table:style-name="Table12.A1" office:value-type="string">
            <text:p text:style-name="P404"><text:span text:style-name="T421">0,00</text:span><text:span text:style-name="T421"/></text:p>
          </table:table-cell>
          <table:table-cell table:style-name="Table12.A1" office:value-type="string">
            <text:p text:style-name="P381"><text:span text:style-name="T452">11.984</text:span><text:span text:style-name="T453">,</text:span><text:span text:style-name="T452">15</text:span></text:p>
          </table:table-cell>
        </table:table-row>
        <table:table-row table:style-name="Table12.4">
          <table:table-cell table:style-name="Table12.A1" office:value-type="string">
            <text:p text:style-name="P233"/>
          </table:table-cell>
          <table:table-cell table:style-name="Table12.A1" office:value-type="string">
            <text:p text:style-name="P233"/>
          </table:table-cell>
          <table:table-cell table:style-name="Table12.A1" office:value-type="string">
            <text:p text:style-name="P428"><text:span text:style-name="T434">Total</text:span><text:span text:style-name="T435"> </text:span><text:span text:style-name="T384">por</text:span><text:span text:style-name="T440"> </text:span><text:span text:style-name="T420">Órgão</text:span></text:p>
          </table:table-cell>
          <table:table-cell table:style-name="Table12.A1" office:value-type="string">
            <text:p text:style-name="P429"><text:span text:style-name="T437">0,00</text:span><text:span text:style-name="T437"/></text:p>
          </table:table-cell>
          <table:table-cell table:style-name="Table12.A1" office:value-type="string">
            <text:p text:style-name="P430"><text:span text:style-name="T452">11.984</text:span><text:span text:style-name="T453">,</text:span><text:span text:style-name="T452">15</text:span></text:p>
          </table:table-cell>
        </table:table-row>
      </table:table>
      <text:p text:style-name="P431"/>
      <text:p text:style-name="P431"/>
      <text:p text:style-name="P431"/>
      <text:p text:style-name="P431"/>
      <text:p text:style-name="P431"/>
      <text:p text:style-name="P431"/>
      <text:p text:style-name="P431"/>
      <text:p text:style-name="P431"/>
      <text:p text:style-name="P431"/>
      <text:p text:style-name="P432"/>
      <text:p text:style-name="P433"><draw:frame draw:style-name="fr8" draw:name="Image 266" text:anchor-type="char" svg:x="3.7965in" svg:y="-0.289in" svg:width="0.6945in" svg:height="0.6138in" draw:z-index="189"><draw:image xlink:href="Pictures/10000000000000D0000000B830B1DD11.jpg" xlink:type="simple" xlink:show="embed" xlink:actuate="onLoad" draw:mime-type="image/jpeg"/></draw:frame><text:span text:style-name="T520">D</text:span><text:span text:style-name="T521">.</text:span><text:span text:style-name="T520">O</text:span><text:span text:style-name="T521">.</text:span><text:span text:style-name="T522"> </text:span><text:span text:style-name="T163">PREFEITURA</text:span><text:span text:style-name="T523"> </text:span><text:span text:style-name="T163">MUNICIPAL</text:span><text:span text:style-name="T524"> </text:span><text:span text:style-name="T163">DE</text:span><text:span text:style-name="T523"> </text:span><text:span text:style-name="T169">CACHOEIRO</text:span><text:span text:style-name="T163"><text:tab/></text:span><text:span text:style-name="T170">16</text:span></text:p>
      <text:p text:style-name="P434"/>
      <text:p text:style-name="P435"/>
      <text:p text:style-name="P436"><draw:frame draw:style-name="fr9" draw:name="Image7" text:anchor-type="as-char" svg:width="5.4626in" svg:height="0.7898in" draw:z-index="520"><draw:image xlink:href="Pictures/100000010000020C0000004BDD1A709B.png" xlink:type="simple" xlink:show="embed" xlink:actuate="onLoad" draw:mime-type="image/png"/></draw:frame></text:p>
      <text:p text:style-name="P437"><text:span text:style-name="T525">Decreto</text:span><text:span text:style-name="T526"> </text:span><text:span text:style-name="T527">Nº</text:span><text:span text:style-name="T528"> </text:span><text:span text:style-name="T525">0037623/2026-20</text:span><text:span text:style-name="T529"> </text:span><text:span text:style-name="T530">de</text:span><text:span text:style-name="T531"> </text:span><text:span text:style-name="T530">agosto</text:span><text:span text:style-name="T532"> </text:span><text:span text:style-name="T530">de </text:span><text:span text:style-name="T533">2026</text:span></text:p>
      <text:section text:style-name="Sect5" text:name="Section5">
        <text:p text:style-name="P438"><text:span text:style-name="T534">Fon</text:span><text:span text:style-name="T535">t</text:span><text:span text:style-name="T534">e</text:span><text:span text:style-name="T536"><text:tab/></text:span><text:span text:style-name="T537">Elemento</text:span><text:span text:style-name="T538"> </text:span><text:span text:style-name="T539">Despesa</text:span></text:p>
        <text:p text:style-name="P439"><text:span text:style-name="T540">ÓRGÃO:15-SECRETARIA</text:span><text:span text:style-name="T541"> </text:span><text:span text:style-name="T540">MUNICIPAL</text:span><text:span text:style-name="T542"> </text:span><text:span text:style-name="T540">DO</text:span><text:span text:style-name="T543"> </text:span><text:span text:style-name="T540">MEIO</text:span><text:span text:style-name="T542"> </text:span><text:span text:style-name="T544">AM</text:span><text:span text:style-name="T545">BIENTE</text:span></text:p>
        <text:p text:style-name="P440"><text:span text:style-name="T546">UNIDADE ORÇAMENTÁRIA:01</text:span><text:span text:style-name="T547"> </text:span><text:span text:style-name="T548">-</text:span><text:span text:style-name="T549"> </text:span><text:span text:style-name="T550">SECRETAR</text:span><text:span text:style-name="T551">I</text:span><text:span text:style-name="T550">A MUNICIPAL </text:span><text:span text:style-name="T545">DE</text:span><text:span text:style-name="T552"> </text:span><text:span text:style-name="T545">MEIO</text:span><text:span text:style-name="T542"> </text:span><text:span text:style-name="T550">AMBIENTE</text:span><text:span text:style-name="T553"> </text:span><text:span text:style-name="T540">AÇÃO:2.029</text:span><text:span text:style-name="T541"> </text:span><text:span text:style-name="T540">-</text:span><text:span text:style-name="T541"> </text:span><text:span text:style-name="T540">G</text:span><text:span text:style-name="T554">ESTÃO</text:span><text:span text:style-name="T555"> </text:span><text:span text:style-name="T540">DA</text:span><text:span text:style-name="T543"> </text:span><text:span text:style-name="T556">SECRETARIA</text:span><text:span text:style-name="T557"> </text:span><text:span text:style-name="T540">DO</text:span><text:span text:style-name="T543"> </text:span><text:span text:style-name="T556">MEIO</text:span><text:span text:style-name="T558"> </text:span><text:span text:style-name="T556">AMBIENTE</text:span><text:span text:style-name="T559"> </text:span><text:span text:style-name="T540">-SEMMA</text:span></text:p>
        <text:p text:style-name="P441"><text:span text:style-name="T546">Acrescimo</text:span><text:span text:style-name="T537"><text:tab/></text:span><text:span text:style-name="T546">Redução</text:span></text:p>
      </text:section>
      <text:section text:style-name="Sect1" text:name="Section6">
        <table:table table:name="Table13" table:style-name="Table13">
          <table:table-column table:style-name="Table13.A"/>
          <table:table-column table:style-name="Table13.B"/>
          <table:table-column table:style-name="Table13.C"/>
          <table:table-column table:style-name="Table13.D"/>
          <table:table-column table:style-name="Table13.E"/>
          <table:table-row table:style-name="Table13.1">
            <table:table-cell table:style-name="Table13.A1" office:value-type="string">
              <text:p text:style-name="P231"><text:span text:style-name="T560">150000000001</text:span><text:span text:style-name="T560"/></text:p>
            </table:table-cell>
            <table:table-cell table:style-name="Table13.A1" office:value-type="string">
              <text:p text:style-name="P442"><text:span text:style-name="T561">33903972000</text:span><text:span text:style-name="T561"/></text:p>
            </table:table-cell>
            <table:table-cell table:style-name="Table13.A1" office:value-type="string">
              <text:p text:style-name="P233"/>
            </table:table-cell>
            <table:table-cell table:style-name="Table13.A1" office:value-type="string">
              <text:p text:style-name="P443"><text:span text:style-name="T562">0</text:span><text:span text:style-name="T563">,</text:span><text:span text:style-name="T562">00</text:span></text:p>
            </table:table-cell>
            <table:table-cell table:style-name="Table13.A1" office:value-type="string">
              <text:p text:style-name="P444"><text:span text:style-name="T560">\0.3I0</text:span><text:span text:style-name="T564">,</text:span><text:span text:style-name="T560">00</text:span></text:p>
            </table:table-cell>
          </table:table-row>
          <table:table-row table:style-name="Table13.2">
            <table:table-cell table:style-name="Table13.A1" office:value-type="string">
              <text:p text:style-name="P376"><text:span text:style-name="T560">150000000001</text:span><text:span text:style-name="T560"/></text:p>
            </table:table-cell>
            <table:table-cell table:style-name="Table13.A1" office:value-type="string">
              <text:p text:style-name="P445"><text:span text:style-name="T561">33904601002</text:span><text:span text:style-name="T561"/></text:p>
            </table:table-cell>
            <table:table-cell table:style-name="Table13.A1" office:value-type="string">
              <text:p text:style-name="P238"/>
            </table:table-cell>
            <table:table-cell table:style-name="Table13.A1" office:value-type="string">
              <text:p text:style-name="P446"><text:span text:style-name="T562">0</text:span><text:span text:style-name="T563">,</text:span><text:span text:style-name="T562">00</text:span></text:p>
            </table:table-cell>
            <table:table-cell table:style-name="Table13.A1" office:value-type="string">
              <text:p text:style-name="P447"><text:span text:style-name="T560">16.300</text:span><text:span text:style-name="T564">,</text:span><text:span text:style-name="T560">00</text:span></text:p>
            </table:table-cell>
          </table:table-row>
          <table:table-row table:style-name="Table13.3">
            <table:table-cell table:style-name="Table13.A1" office:value-type="string">
              <text:p text:style-name="P238"/>
            </table:table-cell>
            <table:table-cell table:style-name="Table13.A1" office:value-type="string">
              <text:p text:style-name="P238"/>
            </table:table-cell>
            <table:table-cell table:style-name="Table13.A1" office:value-type="string">
              <text:p text:style-name="P448"><text:span text:style-name="T537">Total</text:span><text:span text:style-name="T538"> </text:span><text:span text:style-name="T565">por</text:span><text:span text:style-name="T566"> </text:span><text:span text:style-name="T567">Ação</text:span></text:p>
            </table:table-cell>
            <table:table-cell table:style-name="Table13.A1" office:value-type="string">
              <text:p text:style-name="P449"><text:span text:style-name="T568">0,00</text:span><text:span text:style-name="T568"/></text:p>
            </table:table-cell>
            <table:table-cell table:style-name="Table13.A1" office:value-type="string">
              <text:p text:style-name="P450"><text:span text:style-name="T546">26.610</text:span><text:span text:style-name="T569">,</text:span><text:span text:style-name="T546">00</text:span></text:p>
            </table:table-cell>
          </table:table-row>
          <table:table-row table:style-name="Table13.4">
            <table:table-cell table:style-name="Table13.A1" office:value-type="string">
              <text:p text:style-name="P238"/>
            </table:table-cell>
            <table:table-cell table:style-name="Table13.A1" office:value-type="string">
              <text:p text:style-name="P238"/>
            </table:table-cell>
            <table:table-cell table:style-name="Table13.A1" office:value-type="string">
              <text:p text:style-name="P451"><text:span text:style-name="T537">Total</text:span><text:span text:style-name="T570"> </text:span><text:span text:style-name="T537">por</text:span><text:span text:style-name="T571"> </text:span><text:span text:style-name="T539">Unidade</text:span></text:p>
            </table:table-cell>
            <table:table-cell table:style-name="Table13.A1" office:value-type="string">
              <text:p text:style-name="P452"><text:span text:style-name="T568">0,00</text:span><text:span text:style-name="T568"/></text:p>
            </table:table-cell>
            <table:table-cell table:style-name="Table13.A1" office:value-type="string">
              <text:p text:style-name="P453"><text:span text:style-name="T546">26.610,00</text:span><text:span text:style-name="T546"/></text:p>
            </table:table-cell>
          </table:table-row>
          <table:table-row table:style-name="Table13.5">
            <table:table-cell table:style-name="Table13.A1" office:value-type="string">
              <text:p text:style-name="P233"/>
            </table:table-cell>
            <table:table-cell table:style-name="Table13.A1" office:value-type="string">
              <text:p text:style-name="P233"/>
            </table:table-cell>
            <table:table-cell table:style-name="Table13.A1" office:value-type="string">
              <text:p text:style-name="P454"><text:span text:style-name="T572">Total</text:span><text:span text:style-name="T573"> </text:span><text:span text:style-name="T572">por</text:span><text:span text:style-name="T574"> </text:span><text:span text:style-name="T546">Órgão</text:span></text:p>
            </table:table-cell>
            <table:table-cell table:style-name="Table13.A1" office:value-type="string">
              <text:p text:style-name="P455"><text:span text:style-name="T568">0,00</text:span><text:span text:style-name="T568"/></text:p>
            </table:table-cell>
            <table:table-cell table:style-name="Table13.A1" office:value-type="string">
              <text:p text:style-name="P274"><text:span text:style-name="T546">26.610,00</text:span><text:span text:style-name="T546"/></text:p>
            </table:table-cell>
          </table:table-row>
        </table:table>
        <text:p text:style-name="P456"><text:span text:style-name="T537">ÓRGÃO:17</text:span><text:span text:style-name="T575"> </text:span><text:span text:style-name="T576">-SECRETARIA</text:span><text:span text:style-name="T577"> </text:span><text:span text:style-name="T576">MUNICIPAL</text:span><text:span text:style-name="T578"> </text:span><text:span text:style-name="T579">DE</text:span><text:span text:style-name="T580"> </text:span><text:span text:style-name="T561">EDUCAÇÃO</text:span></text:p>
        <text:p text:style-name="P457"><text:span text:style-name="T581">UNIDA</text:span><text:span text:style-name="T582">DE</text:span><text:span text:style-name="T583"> </text:span><text:span text:style-name="T546">ORÇAMENTÁRIA:05</text:span><text:span text:style-name="T584"> </text:span><text:span text:style-name="T548">-</text:span><text:span text:style-name="T585"> </text:span><text:span text:style-name="T550">GESTÃO</text:span><text:span text:style-name="T586"> </text:span><text:span text:style-name="T550">ADM</text:span><text:span text:style-name="T551">I</text:span><text:span text:style-name="T544">N</text:span><text:span text:style-name="T551">I</text:span><text:span text:style-name="T550">STRATIVA</text:span><text:span text:style-name="T587"> </text:span><text:span text:style-name="T545">DA</text:span><text:span text:style-name="T588"> </text:span><text:span text:style-name="T589">SEME</text:span></text:p>
        <text:p text:style-name="P458"><text:span text:style-name="T537">AÇÃO</text:span><text:span text:style-name="T590">:</text:span><text:span text:style-name="T591">1.0</text:span><text:span text:style-name="T576">43</text:span><text:span text:style-name="T592"> </text:span><text:span text:style-name="T579">-</text:span><text:span text:style-name="T593"> </text:span><text:span text:style-name="T576">CONSTRUÇÃO</text:span><text:span text:style-name="T594"> </text:span><text:span text:style-name="T576">DE</text:span><text:span text:style-name="T595"> </text:span><text:span text:style-name="T576">GALPÃO </text:span><text:span text:style-name="T579">PARA</text:span><text:span text:style-name="T596"> </text:span><text:span text:style-name="T576">ALMOXARIFADO</text:span><text:span text:style-name="T597"> </text:span><text:span text:style-name="T579">DA</text:span><text:span text:style-name="T580"> </text:span><text:span text:style-name="T562">S</text:span><text:span text:style-name="T563">EME</text:span></text:p>
        <table:table table:name="Table14" table:style-name="Table14">
          <table:table-column table:style-name="Table14.A"/>
          <table:table-column table:style-name="Table14.B"/>
          <table:table-column table:style-name="Table14.C"/>
          <table:table-column table:style-name="Table14.D"/>
          <table:table-column table:style-name="Table14.E"/>
          <table:table-row table:style-name="Table14.1">
            <table:table-cell table:style-name="Table14.A1" office:value-type="string">
              <text:p text:style-name="P231"><text:span text:style-name="T560">150000000001</text:span><text:span text:style-name="T560"/></text:p>
            </table:table-cell>
            <table:table-cell table:style-name="Table14.A1" office:value-type="string">
              <text:p text:style-name="P459"><text:span text:style-name="T598">44905</text:span><text:span text:style-name="T599"> </text:span><text:span text:style-name="T560">199000</text:span></text:p>
            </table:table-cell>
            <table:table-cell table:style-name="Table14.A1" office:value-type="string">
              <text:p text:style-name="P233"/>
            </table:table-cell>
            <table:table-cell table:style-name="Table14.A1" office:value-type="string">
              <text:p text:style-name="P460"><text:span text:style-name="T562">0,00</text:span><text:span text:style-name="T562"/></text:p>
            </table:table-cell>
            <table:table-cell table:style-name="Table14.A1" office:value-type="string">
              <text:p text:style-name="P255"><text:span text:style-name="T560">1.000</text:span><text:span text:style-name="T564">,</text:span><text:span text:style-name="T560">00</text:span></text:p>
            </table:table-cell>
          </table:table-row>
          <table:table-row table:style-name="Table14.2">
            <table:table-cell table:style-name="Table14.A1" office:value-type="string">
              <text:p text:style-name="P238"/>
            </table:table-cell>
            <table:table-cell table:style-name="Table14.A1" office:value-type="string">
              <text:p text:style-name="P238"/>
            </table:table-cell>
            <table:table-cell table:style-name="Table14.A1" office:value-type="string">
              <text:p text:style-name="P461"><text:span text:style-name="T537">Total</text:span><text:span text:style-name="T538"> </text:span><text:span text:style-name="T565">por</text:span><text:span text:style-name="T566"> </text:span><text:span text:style-name="T567">Ação</text:span></text:p>
            </table:table-cell>
            <table:table-cell table:style-name="Table14.A1" office:value-type="string">
              <text:p text:style-name="P462"><text:span text:style-name="T568">0,00</text:span><text:span text:style-name="T568"/></text:p>
            </table:table-cell>
            <table:table-cell table:style-name="Table14.A1" office:value-type="string">
              <text:p text:style-name="P463"><text:span text:style-name="T539">1.000,00</text:span><text:span text:style-name="T539"/></text:p>
            </table:table-cell>
          </table:table-row>
          <table:table-row table:style-name="Table14.3">
            <table:table-cell table:style-name="Table14.A1" office:value-type="string">
              <text:p text:style-name="P238"/>
            </table:table-cell>
            <table:table-cell table:style-name="Table14.A1" office:value-type="string">
              <text:p text:style-name="P238"/>
            </table:table-cell>
            <table:table-cell table:style-name="Table14.A1" office:value-type="string">
              <text:p text:style-name="P464"><text:span text:style-name="T537">Total</text:span><text:span text:style-name="T570"> </text:span><text:span text:style-name="T537">por</text:span><text:span text:style-name="T571"> </text:span><text:span text:style-name="T539">Unidade</text:span></text:p>
            </table:table-cell>
            <table:table-cell table:style-name="Table14.A1" office:value-type="string">
              <text:p text:style-name="P465"><text:span text:style-name="T568">0,00</text:span><text:span text:style-name="T568"/></text:p>
            </table:table-cell>
            <table:table-cell table:style-name="Table14.A1" office:value-type="string">
              <text:p text:style-name="P450"><text:span text:style-name="T535">1.000</text:span><text:span text:style-name="T534">,00</text:span></text:p>
            </table:table-cell>
          </table:table-row>
          <table:table-row table:style-name="Table14.4">
            <table:table-cell table:style-name="Table14.A1" office:value-type="string">
              <text:p text:style-name="P233"/>
            </table:table-cell>
            <table:table-cell table:style-name="Table14.A1" office:value-type="string">
              <text:p text:style-name="P233"/>
            </table:table-cell>
            <table:table-cell table:style-name="Table14.A1" office:value-type="string">
              <text:p text:style-name="P466"><text:span text:style-name="T572">Total</text:span><text:span text:style-name="T573"> </text:span><text:span text:style-name="T572">por</text:span><text:span text:style-name="T574"> </text:span><text:span text:style-name="T546">Órgão</text:span></text:p>
            </table:table-cell>
            <table:table-cell table:style-name="Table14.A1" office:value-type="string">
              <text:p text:style-name="P467"><text:span text:style-name="T568">0,00</text:span><text:span text:style-name="T568"/></text:p>
            </table:table-cell>
            <table:table-cell table:style-name="Table14.A1" office:value-type="string">
              <text:p text:style-name="P468"><text:span text:style-name="T535">1.000</text:span><text:span text:style-name="T534">,00</text:span></text:p>
            </table:table-cell>
          </table:table-row>
        </table:table>
        <text:p text:style-name="P469"><text:span text:style-name="T537">ÓRGÃO:</text:span><text:span text:style-name="T600"> </text:span><text:span text:style-name="T579">18</text:span><text:span text:style-name="T601"> </text:span><text:span text:style-name="T576">-</text:span><text:span text:style-name="T602"> </text:span><text:span text:style-name="T579">SECRETARIA</text:span><text:span text:style-name="T603"> </text:span><text:span text:style-name="T576">MUNICIPAL</text:span><text:span text:style-name="T604"> </text:span><text:span text:style-name="T579">D</text:span><text:span text:style-name="T605">E</text:span><text:span text:style-name="T606"> </text:span><text:span text:style-name="T560">INTERIOR</text:span></text:p>
        <text:p text:style-name="P470"><text:span text:style-name="T536">UNIDADE </text:span><text:span text:style-name="T537">ORÇAMENTÁRIA:01 </text:span><text:span text:style-name="T607">- </text:span><text:span text:style-name="T576">SECRETARIA</text:span><text:span text:style-name="T608"> </text:span><text:span text:style-name="T576">MUNICIPAL </text:span><text:span text:style-name="T579">DE </text:span><text:span text:style-name="T576">INTERIOR</text:span><text:span text:style-name="T553"> </text:span><text:span text:style-name="T540">AÇÃO:2.032</text:span><text:span text:style-name="T543"> </text:span><text:span text:style-name="T556">-GESTAO</text:span><text:span text:style-name="T558"> </text:span><text:span text:style-name="T540">DA</text:span><text:span text:style-name="T609"> </text:span><text:span text:style-name="T556">SECRETAR</text:span><text:span text:style-name="T610">I</text:span><text:span text:style-name="T556">A</text:span><text:span text:style-name="T611"> </text:span><text:span text:style-name="T540">MUNICIPAL</text:span><text:span text:style-name="T612"> </text:span><text:span text:style-name="T540">DE</text:span><text:span text:style-name="T613"> </text:span><text:span text:style-name="T540">INTERIOR</text:span></text:p>
        <table:table table:name="Table15" table:style-name="Table15">
          <table:table-column table:style-name="Table15.A"/>
          <table:table-column table:style-name="Table15.B"/>
          <table:table-column table:style-name="Table15.C"/>
          <table:table-column table:style-name="Table15.D"/>
          <table:table-column table:style-name="Table15.E"/>
          <table:table-row table:style-name="Table15.1">
            <table:table-cell table:style-name="Table15.A1" office:value-type="string">
              <text:p text:style-name="P231"><text:span text:style-name="T560">150000000001</text:span><text:span text:style-name="T560"/></text:p>
            </table:table-cell>
            <table:table-cell table:style-name="Table15.A1" office:value-type="string">
              <text:p text:style-name="P442"><text:span text:style-name="T561">33903007000</text:span><text:span text:style-name="T561"/></text:p>
            </table:table-cell>
            <table:table-cell table:style-name="Table15.A1" office:value-type="string">
              <text:p text:style-name="P233"/>
            </table:table-cell>
            <table:table-cell table:style-name="Table15.A1" office:value-type="string">
              <text:p text:style-name="P471"><text:span text:style-name="T562">0,00</text:span><text:span text:style-name="T562"/></text:p>
            </table:table-cell>
            <table:table-cell table:style-name="Table15.A1" office:value-type="string">
              <text:p text:style-name="P472"><text:span text:style-name="T561">97,50</text:span><text:span text:style-name="T561"/></text:p>
            </table:table-cell>
          </table:table-row>
          <table:table-row table:style-name="Table15.2">
            <table:table-cell table:style-name="Table15.A1" office:value-type="string">
              <text:p text:style-name="P376"><text:span text:style-name="T560">150000000001</text:span><text:span text:style-name="T560"/></text:p>
            </table:table-cell>
            <table:table-cell table:style-name="Table15.A1" office:value-type="string">
              <text:p text:style-name="P445"><text:span text:style-name="T561">33903972000</text:span><text:span text:style-name="T561"/></text:p>
            </table:table-cell>
            <table:table-cell table:style-name="Table15.A1" office:value-type="string">
              <text:p text:style-name="P238"/>
            </table:table-cell>
            <table:table-cell table:style-name="Table15.A1" office:value-type="string">
              <text:p text:style-name="P446"><text:span text:style-name="T562">0</text:span><text:span text:style-name="T563">,</text:span><text:span text:style-name="T562">00</text:span></text:p>
            </table:table-cell>
            <table:table-cell table:style-name="Table15.A1" office:value-type="string">
              <text:p text:style-name="P447"><text:span text:style-name="T560">13.812</text:span><text:span text:style-name="T564">,26</text:span></text:p>
            </table:table-cell>
          </table:table-row>
          <table:table-row table:style-name="Table15.3">
            <table:table-cell table:style-name="Table15.A1" office:value-type="string">
              <text:p text:style-name="P473"><text:span text:style-name="T560">150000000001</text:span><text:span text:style-name="T560"/></text:p>
            </table:table-cell>
            <table:table-cell table:style-name="Table15.A1" office:value-type="string">
              <text:p text:style-name="P474"><text:span text:style-name="T614">4490521</text:span><text:span text:style-name="T615"> </text:span><text:span text:style-name="T616">8000</text:span></text:p>
            </table:table-cell>
            <table:table-cell table:style-name="Table15.A1" office:value-type="string">
              <text:p text:style-name="P238"/>
            </table:table-cell>
            <table:table-cell table:style-name="Table15.A1" office:value-type="string">
              <text:p text:style-name="P475"><text:span text:style-name="T562">0</text:span><text:span text:style-name="T563">,</text:span><text:span text:style-name="T562">00</text:span></text:p>
            </table:table-cell>
            <table:table-cell table:style-name="Table15.A1" office:value-type="string">
              <text:p text:style-name="P476"><text:span text:style-name="T561">6.086,88</text:span><text:span text:style-name="T561"/></text:p>
            </table:table-cell>
          </table:table-row>
          <table:table-row table:style-name="Table15.4">
            <table:table-cell table:style-name="Table15.A1" office:value-type="string">
              <text:p text:style-name="P238"/>
            </table:table-cell>
            <table:table-cell table:style-name="Table15.A1" office:value-type="string">
              <text:p text:style-name="P238"/>
            </table:table-cell>
            <table:table-cell table:style-name="Table15.A1" office:value-type="string">
              <text:p text:style-name="P448"><text:span text:style-name="T537">Total</text:span><text:span text:style-name="T538"> </text:span><text:span text:style-name="T565">por</text:span><text:span text:style-name="T566"> </text:span><text:span text:style-name="T567">Ação</text:span></text:p>
            </table:table-cell>
            <table:table-cell table:style-name="Table15.A1" office:value-type="string">
              <text:p text:style-name="P449"><text:span text:style-name="T568">0,00</text:span><text:span text:style-name="T568"/></text:p>
            </table:table-cell>
            <table:table-cell table:style-name="Table15.A1" office:value-type="string">
              <text:p text:style-name="P450"><text:span text:style-name="T535">19</text:span><text:span text:style-name="T534">.996,64</text:span></text:p>
            </table:table-cell>
          </table:table-row>
          <table:table-row table:style-name="Table15.5">
            <table:table-cell table:style-name="Table15.A1" office:value-type="string">
              <text:p text:style-name="P238"/>
            </table:table-cell>
            <table:table-cell table:style-name="Table15.A1" office:value-type="string">
              <text:p text:style-name="P238"/>
            </table:table-cell>
            <table:table-cell table:style-name="Table15.A1" office:value-type="string">
              <text:p text:style-name="P451"><text:span text:style-name="T537">Total</text:span><text:span text:style-name="T570"> </text:span><text:span text:style-name="T565">por</text:span><text:span text:style-name="T617"> </text:span><text:span text:style-name="T539">Unidade</text:span></text:p>
            </table:table-cell>
            <table:table-cell table:style-name="Table15.A1" office:value-type="string">
              <text:p text:style-name="P452"><text:span text:style-name="T568">0,00</text:span><text:span text:style-name="T568"/></text:p>
            </table:table-cell>
            <table:table-cell table:style-name="Table15.A1" office:value-type="string">
              <text:p text:style-name="P453"><text:span text:style-name="T535">19.996</text:span><text:span text:style-name="T534">,64</text:span></text:p>
            </table:table-cell>
          </table:table-row>
          <table:table-row table:style-name="Table15.6">
            <table:table-cell table:style-name="Table15.A1" office:value-type="string">
              <text:p text:style-name="P233"/>
            </table:table-cell>
            <table:table-cell table:style-name="Table15.A1" office:value-type="string">
              <text:p text:style-name="P233"/>
            </table:table-cell>
            <table:table-cell table:style-name="Table15.A1" office:value-type="string">
              <text:p text:style-name="P477"><text:span text:style-name="T572">Total</text:span><text:span text:style-name="T573"> </text:span><text:span text:style-name="T572">por</text:span><text:span text:style-name="T574"> </text:span><text:span text:style-name="T546">Órgão</text:span></text:p>
            </table:table-cell>
            <table:table-cell table:style-name="Table15.A1" office:value-type="string">
              <text:p text:style-name="P478"><text:span text:style-name="T568">0,00</text:span><text:span text:style-name="T568"/></text:p>
            </table:table-cell>
            <table:table-cell table:style-name="Table15.A1" office:value-type="string">
              <text:p text:style-name="P479"><text:span text:style-name="T582">19</text:span><text:span text:style-name="T581">.996,64</text:span></text:p>
            </table:table-cell>
          </table:table-row>
        </table:table>
        <text:p text:style-name="P480"><text:span text:style-name="T537">ÓRGÃO:19</text:span><text:span text:style-name="T618"> </text:span><text:span text:style-name="T619">-</text:span><text:span text:style-name="T620"> </text:span><text:span text:style-name="T576">SECRETARIA</text:span><text:span text:style-name="T597"> </text:span><text:span text:style-name="T576">MUNICIPAL</text:span><text:span text:style-name="T621"> </text:span><text:span text:style-name="T579">DE</text:span><text:span text:style-name="T622"> </text:span><text:span text:style-name="T561">OBRAS</text:span></text:p>
        <text:p text:style-name="P481"><text:span text:style-name="T537">UNIDADE ORÇAMENTÁRIA:01</text:span><text:span text:style-name="T623"> </text:span><text:span text:style-name="T607">- </text:span><text:span text:style-name="T576">SECRETARIA</text:span><text:span text:style-name="T624"> </text:span><text:span text:style-name="T576">MUN</text:span><text:span text:style-name="T591">I</text:span><text:span text:style-name="T576">CIPAL </text:span><text:span text:style-name="T579">DE</text:span><text:span text:style-name="T625"> </text:span><text:span text:style-name="T576">OBRAS</text:span><text:span text:style-name="T553"> </text:span><text:span text:style-name="T540">AÇÃO</text:span><text:span text:style-name="T554">:2.</text:span><text:span text:style-name="T540">034</text:span><text:span text:style-name="T626"> </text:span><text:span text:style-name="T540">-</text:span><text:span text:style-name="T545"> </text:span><text:span text:style-name="T540">G</text:span><text:span text:style-name="T554">ESTÃ</text:span><text:span text:style-name="T540">O</text:span><text:span text:style-name="T612"> </text:span><text:span text:style-name="T540">DE</text:span><text:span text:style-name="T627"> </text:span><text:span text:style-name="T540">OBRAS</text:span></text:p>
        <table:table table:name="Table16" table:style-name="Table16">
          <table:table-column table:style-name="Table16.A"/>
          <table:table-column table:style-name="Table16.B"/>
          <table:table-column table:style-name="Table16.C"/>
          <table:table-column table:style-name="Table16.D"/>
          <table:table-column table:style-name="Table16.E"/>
          <table:table-row table:style-name="Table16.1">
            <table:table-cell table:style-name="Table16.A1" office:value-type="string">
              <text:p text:style-name="P231"><text:span text:style-name="T560">150000000001</text:span><text:span text:style-name="T560"/></text:p>
            </table:table-cell>
            <table:table-cell table:style-name="Table16.A1" office:value-type="string">
              <text:p text:style-name="P442"><text:span text:style-name="T561">33903972000</text:span><text:span text:style-name="T561"/></text:p>
            </table:table-cell>
            <table:table-cell table:style-name="Table16.A1" office:value-type="string">
              <text:p text:style-name="P233"/>
            </table:table-cell>
            <table:table-cell table:style-name="Table16.A1" office:value-type="string">
              <text:p text:style-name="P482"><text:span text:style-name="T562">0</text:span><text:span text:style-name="T563">,</text:span><text:span text:style-name="T562">00</text:span></text:p>
            </table:table-cell>
            <table:table-cell table:style-name="Table16.A1" office:value-type="string">
              <text:p text:style-name="P483"><text:span text:style-name="T560">14.241</text:span><text:span text:style-name="T564">,</text:span><text:span text:style-name="T560">15</text:span></text:p>
            </table:table-cell>
          </table:table-row>
          <table:table-row table:style-name="Table16.2">
            <table:table-cell table:style-name="Table16.A1" office:value-type="string">
              <text:p text:style-name="P484"><text:span text:style-name="T560">150000000001</text:span><text:span text:style-name="T560"/></text:p>
            </table:table-cell>
            <table:table-cell table:style-name="Table16.A1" office:value-type="string">
              <text:p text:style-name="P485"><text:span text:style-name="T561">33904601002</text:span><text:span text:style-name="T561"/></text:p>
            </table:table-cell>
            <table:table-cell table:style-name="Table16.A1" office:value-type="string">
              <text:p text:style-name="P238"/>
            </table:table-cell>
            <table:table-cell table:style-name="Table16.A1" office:value-type="string">
              <text:p text:style-name="P486"><text:span text:style-name="T562">0</text:span><text:span text:style-name="T563">,</text:span><text:span text:style-name="T562">00</text:span></text:p>
            </table:table-cell>
            <table:table-cell table:style-name="Table16.A1" office:value-type="string">
              <text:p text:style-name="P487"><text:span text:style-name="T560">4.540</text:span><text:span text:style-name="T564">,0</text:span><text:span text:style-name="T560">0</text:span></text:p>
            </table:table-cell>
          </table:table-row>
          <table:table-row table:style-name="Table16.3">
            <table:table-cell table:style-name="Table16.A1" office:value-type="string">
              <text:p text:style-name="P238"/>
            </table:table-cell>
            <table:table-cell table:style-name="Table16.A1" office:value-type="string">
              <text:p text:style-name="P238"/>
            </table:table-cell>
            <table:table-cell table:style-name="Table16.A1" office:value-type="string">
              <text:p text:style-name="P488"><text:span text:style-name="T537">Total</text:span><text:span text:style-name="T538"> </text:span><text:span text:style-name="T565">por</text:span><text:span text:style-name="T566"> </text:span><text:span text:style-name="T567">Ação</text:span></text:p>
            </table:table-cell>
            <table:table-cell table:style-name="Table16.A1" office:value-type="string">
              <text:p text:style-name="P489"><text:span text:style-name="T568">0,00</text:span><text:span text:style-name="T568"/></text:p>
            </table:table-cell>
            <table:table-cell table:style-name="Table16.A1" office:value-type="string">
              <text:p text:style-name="P490"><text:span text:style-name="T535">18</text:span><text:span text:style-name="T534">.781,</text:span><text:span text:style-name="T535">15</text:span></text:p>
            </table:table-cell>
          </table:table-row>
          <table:table-row table:style-name="Table16.4">
            <table:table-cell table:style-name="Table16.A1" office:value-type="string">
              <text:p text:style-name="P238"/>
            </table:table-cell>
            <table:table-cell table:style-name="Table16.A1" office:value-type="string">
              <text:p text:style-name="P238"/>
            </table:table-cell>
            <table:table-cell table:style-name="Table16.A1" office:value-type="string">
              <text:p text:style-name="P491"><text:span text:style-name="T537">Total</text:span><text:span text:style-name="T570"> </text:span><text:span text:style-name="T565">por</text:span><text:span text:style-name="T617"> </text:span><text:span text:style-name="T539">Unidade</text:span></text:p>
            </table:table-cell>
            <table:table-cell table:style-name="Table16.A1" office:value-type="string">
              <text:p text:style-name="P492"><text:span text:style-name="T568">0,00</text:span><text:span text:style-name="T568"/></text:p>
            </table:table-cell>
            <table:table-cell table:style-name="Table16.A1" office:value-type="string">
              <text:p text:style-name="P490"><text:span text:style-name="T535">18.781</text:span><text:span text:style-name="T534">,</text:span><text:span text:style-name="T535">15</text:span></text:p>
            </table:table-cell>
          </table:table-row>
          <table:table-row table:style-name="Table16.5">
            <table:table-cell table:style-name="Table16.A1" office:value-type="string">
              <text:p text:style-name="P233"/>
            </table:table-cell>
            <table:table-cell table:style-name="Table16.A1" office:value-type="string">
              <text:p text:style-name="P233"/>
            </table:table-cell>
            <table:table-cell table:style-name="Table16.A1" office:value-type="string">
              <text:p text:style-name="P493"><text:span text:style-name="T628">Total</text:span><text:span text:style-name="T629"> </text:span><text:span text:style-name="T572">por</text:span><text:span text:style-name="T574"> </text:span><text:span text:style-name="T546">Órgão</text:span></text:p>
            </table:table-cell>
            <table:table-cell table:style-name="Table16.A1" office:value-type="string">
              <text:p text:style-name="P494"><text:span text:style-name="T568">0</text:span><text:span text:style-name="T630">,</text:span><text:span text:style-name="T568">00</text:span></text:p>
            </table:table-cell>
            <table:table-cell table:style-name="Table16.A1" office:value-type="string">
              <text:p text:style-name="P495"><text:span text:style-name="T535">18</text:span><text:span text:style-name="T534">.781,</text:span><text:span text:style-name="T535">15</text:span></text:p>
            </table:table-cell>
          </table:table-row>
        </table:table>
        <text:p text:style-name="P496"><text:span text:style-name="T579">ÓRGÃO:20</text:span><text:span text:style-name="T603"> </text:span><text:span text:style-name="T576">-</text:span><text:span text:style-name="T631"> </text:span><text:span text:style-name="T576">SECRETARIA</text:span><text:span text:style-name="T632"> </text:span><text:span text:style-name="T579">MUNICIPAL</text:span><text:span text:style-name="T633"> </text:span><text:span text:style-name="T579">DA</text:span><text:span text:style-name="T634"> </text:span><text:span text:style-name="T576">CIDADANIA,</text:span><text:span text:style-name="T604"> </text:span><text:span text:style-name="T579">TRABALHO</text:span><text:span text:style-name="T635"> </text:span><text:span text:style-name="T576">E</text:span><text:span text:style-name="T636"> </text:span><text:span text:style-name="T579">DIREITOS</text:span><text:span text:style-name="T634"> </text:span><text:span text:style-name="T560">HUMANOS</text:span></text:p>
        <text:p text:style-name="P497"><text:span text:style-name="T540">UNIDADE</text:span><text:span text:style-name="T541"> </text:span><text:span text:style-name="T540">ORÇAMENTÁRIA:01</text:span><text:span text:style-name="T637"> </text:span><text:span text:style-name="T540">-</text:span><text:span text:style-name="T541"> </text:span><text:span text:style-name="T556">SECRETARIA</text:span><text:span text:style-name="T589"> </text:span><text:span text:style-name="T556">MUN</text:span><text:span text:style-name="T610">I</text:span><text:span text:style-name="T556">CIPAL</text:span><text:span text:style-name="T558"> </text:span><text:span text:style-name="T540">DA</text:span><text:span text:style-name="T543"> </text:span><text:span text:style-name="T556">CIDADANIA,</text:span><text:span text:style-name="T558"> </text:span><text:span text:style-name="T556">TRABALHO</text:span><text:span text:style-name="T559"> </text:span><text:span text:style-name="T556">E</text:span><text:span text:style-name="T638"> </text:span><text:span text:style-name="T540">DIREITOS</text:span><text:span text:style-name="T543"> </text:span><text:span text:style-name="T545">HUMANOS</text:span></text:p>
        <text:p text:style-name="P498"><text:span text:style-name="T537">AÇÃO</text:span><text:span text:style-name="T590">:2.</text:span><text:span text:style-name="T579">193</text:span><text:span text:style-name="T639"> </text:span><text:span text:style-name="T579">-</text:span><text:span text:style-name="T640"> </text:span><text:span text:style-name="T579">G</text:span><text:span text:style-name="T605">ESTÃ</text:span><text:span text:style-name="T579">O</text:span><text:span text:style-name="T562"> </text:span><text:span text:style-name="T579">DA</text:span><text:span text:style-name="T634"> </text:span><text:span text:style-name="T576">CIDADANIA,</text:span><text:span text:style-name="T641"> </text:span><text:span text:style-name="T576">TRABALHO</text:span><text:span text:style-name="T597"> </text:span><text:span text:style-name="T576">E</text:span><text:span text:style-name="T636"> </text:span><text:span text:style-name="T576">DIREITOS</text:span><text:span text:style-name="T642"> </text:span><text:span text:style-name="T560">HUMA</text:span><text:span text:style-name="T564">N</text:span><text:span text:style-name="T560">OS</text:span></text:p>
        <table:table table:name="Table17" table:style-name="Table17">
          <table:table-column table:style-name="Table17.A"/>
          <table:table-column table:style-name="Table17.B"/>
          <table:table-column table:style-name="Table17.C"/>
          <table:table-column table:style-name="Table17.D"/>
          <table:table-column table:style-name="Table17.E"/>
          <table:table-row table:style-name="Table17.1">
            <table:table-cell table:style-name="Table17.A1" office:value-type="string">
              <text:p text:style-name="P231"><text:span text:style-name="T560">150000000001</text:span><text:span text:style-name="T560"/></text:p>
            </table:table-cell>
            <table:table-cell table:style-name="Table17.A1" office:value-type="string">
              <text:p text:style-name="P499"><text:span text:style-name="T564">33903972</text:span><text:span text:style-name="T560">000</text:span></text:p>
            </table:table-cell>
            <table:table-cell table:style-name="Table17.A1" office:value-type="string">
              <text:p text:style-name="P233"/>
            </table:table-cell>
            <table:table-cell table:style-name="Table17.A1" office:value-type="string">
              <text:p text:style-name="P500"><text:span text:style-name="T616">0,00</text:span><text:span text:style-name="T616"/></text:p>
            </table:table-cell>
            <table:table-cell table:style-name="Table17.A1" office:value-type="string">
              <text:p text:style-name="P501"><text:span text:style-name="T561">2.014,44</text:span><text:span text:style-name="T561"/></text:p>
            </table:table-cell>
          </table:table-row>
          <table:table-row table:style-name="Table17.2">
            <table:table-cell table:style-name="Table17.A1" office:value-type="string">
              <text:p text:style-name="P238"/>
            </table:table-cell>
            <table:table-cell table:style-name="Table17.A1" office:value-type="string">
              <text:p text:style-name="P238"/>
            </table:table-cell>
            <table:table-cell table:style-name="Table17.A1" office:value-type="string">
              <text:p text:style-name="P448"><text:span text:style-name="T572">Total</text:span><text:span text:style-name="T643"> </text:span><text:span text:style-name="T628">por</text:span><text:span text:style-name="T644"> </text:span><text:span text:style-name="T568">Ação</text:span></text:p>
            </table:table-cell>
            <table:table-cell table:style-name="Table17.A1" office:value-type="string">
              <text:p text:style-name="P502"><text:span text:style-name="T568">0,00</text:span><text:span text:style-name="T568"/></text:p>
            </table:table-cell>
            <table:table-cell table:style-name="Table17.A1" office:value-type="string">
              <text:p text:style-name="P503"><text:span text:style-name="T546">2.014,44</text:span><text:span text:style-name="T546"/></text:p>
            </table:table-cell>
          </table:table-row>
          <table:table-row table:style-name="Table17.3">
            <table:table-cell table:style-name="Table17.A1" office:value-type="string">
              <text:p text:style-name="P233"/>
            </table:table-cell>
            <table:table-cell table:style-name="Table17.A1" office:value-type="string">
              <text:p text:style-name="P233"/>
            </table:table-cell>
            <table:table-cell table:style-name="Table17.A1" office:value-type="string">
              <text:p text:style-name="P504"><text:span text:style-name="T537">Total</text:span><text:span text:style-name="T570"> </text:span><text:span text:style-name="T565">por</text:span><text:span text:style-name="T617"> </text:span><text:span text:style-name="T539">Unidade</text:span></text:p>
            </table:table-cell>
            <table:table-cell table:style-name="Table17.A1" office:value-type="string">
              <text:p text:style-name="P505"><text:span text:style-name="T568">0,00</text:span><text:span text:style-name="T568"/></text:p>
            </table:table-cell>
            <table:table-cell table:style-name="Table17.A1" office:value-type="string">
              <text:p text:style-name="P506"><text:span text:style-name="T546">2.014,44</text:span><text:span text:style-name="T546"/></text:p>
            </table:table-cell>
          </table:table-row>
        </table:table>
        <text:p text:style-name="P507"><text:span text:style-name="T537">UNIDADE ORÇAMENTÁRJA:03 </text:span><text:span text:style-name="T607">-</text:span><text:span text:style-name="T645"> </text:span><text:span text:style-name="T576">COORDENADORIA</text:span><text:span text:style-name="T577"> </text:span><text:span text:style-name="T576">EXECUTfV</text:span><text:span text:style-name="T646"> </text:span><text:span text:style-name="T576">A DE</text:span><text:span text:style-name="T561"> </text:span><text:span text:style-name="T579">DEF</text:span><text:span text:style-name="T605">E</text:span><text:span text:style-name="T579">SA DO</text:span><text:span text:style-name="T647"> </text:span><text:span text:style-name="T576">CONSUMIDOR</text:span><text:span text:style-name="T648"> </text:span><text:span text:style-name="T576">AÇÃO:2.008 </text:span><text:span text:style-name="T579">- </text:span><text:span text:style-name="T576">GESTÃO ADMINISTRA</text:span><text:span text:style-name="T649"> </text:span><text:span text:style-name="T576">T</text:span><text:span text:style-name="T591">I</text:span><text:span text:style-name="T576">Y</text:span><text:span text:style-name="T605">A </text:span><text:span text:style-name="T576">DA DEFESA </text:span><text:span text:style-name="T579">DO </text:span><text:span text:style-name="T576">CONSUMIDOR</text:span></text:p>
        <table:table table:name="Table18" table:style-name="Table18">
          <table:table-column table:style-name="Table18.A"/>
          <table:table-column table:style-name="Table18.B"/>
          <table:table-column table:style-name="Table18.C"/>
          <table:table-column table:style-name="Table18.D"/>
          <table:table-column table:style-name="Table18.E"/>
          <table:table-row table:style-name="Table18.1">
            <table:table-cell table:style-name="Table18.A1" office:value-type="string">
              <text:p text:style-name="P508"><text:span text:style-name="T560">150000000001</text:span><text:span text:style-name="T560"/></text:p>
            </table:table-cell>
            <table:table-cell table:style-name="Table18.A1" office:value-type="string">
              <text:p text:style-name="P509"><text:span text:style-name="T561">3390460</text:span><text:span text:style-name="T650">1</text:span><text:span text:style-name="T561">001</text:span></text:p>
            </table:table-cell>
            <table:table-cell table:style-name="Table18.A1" office:value-type="string">
              <text:p text:style-name="P233"/>
            </table:table-cell>
            <table:table-cell table:style-name="Table18.A1" office:value-type="string">
              <text:p text:style-name="P510"><text:span text:style-name="T616">0</text:span><text:span text:style-name="T651">,</text:span><text:span text:style-name="T562">00</text:span></text:p>
            </table:table-cell>
            <table:table-cell table:style-name="Table18.A1" office:value-type="string">
              <text:p text:style-name="P511"><text:span text:style-name="T616">0,03</text:span><text:span text:style-name="T616"/></text:p>
            </table:table-cell>
          </table:table-row>
          <table:table-row table:style-name="Table18.2">
            <table:table-cell table:style-name="Table18.A1" office:value-type="string">
              <text:p text:style-name="P512"><text:span text:style-name="T560">150000000001</text:span><text:span text:style-name="T560"/></text:p>
            </table:table-cell>
            <table:table-cell table:style-name="Table18.A1" office:value-type="string">
              <text:p text:style-name="P513"><text:span text:style-name="T561">3390460</text:span><text:span text:style-name="T650">1</text:span><text:span text:style-name="T561">002</text:span></text:p>
            </table:table-cell>
            <table:table-cell table:style-name="Table18.A1" office:value-type="string">
              <text:p text:style-name="P238"/>
            </table:table-cell>
            <table:table-cell table:style-name="Table18.A1" office:value-type="string">
              <text:p text:style-name="P514"><text:span text:style-name="T616">0,00</text:span><text:span text:style-name="T616"/></text:p>
            </table:table-cell>
            <table:table-cell table:style-name="Table18.A1" office:value-type="string">
              <text:p text:style-name="P515"><text:span text:style-name="T560">1.560</text:span><text:span text:style-name="T564">,0</text:span><text:span text:style-name="T560">0</text:span></text:p>
            </table:table-cell>
          </table:table-row>
          <table:table-row table:style-name="Table18.3">
            <table:table-cell table:style-name="Table18.A1" office:value-type="string">
              <text:p text:style-name="P238"/>
            </table:table-cell>
            <table:table-cell table:style-name="Table18.A1" office:value-type="string">
              <text:p text:style-name="P238"/>
            </table:table-cell>
            <table:table-cell table:style-name="Table18.A1" office:value-type="string">
              <text:p text:style-name="P516"><text:span text:style-name="T572">Total</text:span><text:span text:style-name="T546"> </text:span><text:span text:style-name="T628">por</text:span><text:span text:style-name="T644"> </text:span><text:span text:style-name="T568">Ação</text:span></text:p>
            </table:table-cell>
            <table:table-cell table:style-name="Table18.A1" office:value-type="string">
              <text:p text:style-name="P517"><text:span text:style-name="T568">0,00</text:span><text:span text:style-name="T568"/></text:p>
            </table:table-cell>
            <table:table-cell table:style-name="Table18.A1" office:value-type="string">
              <text:p text:style-name="P518"><text:span text:style-name="T539">1.560,03</text:span><text:span text:style-name="T539"/></text:p>
            </table:table-cell>
          </table:table-row>
          <table:table-row table:style-name="Table18.4">
            <table:table-cell table:style-name="Table18.A1" office:value-type="string">
              <text:p text:style-name="P238"/>
            </table:table-cell>
            <table:table-cell table:style-name="Table18.A1" office:value-type="string">
              <text:p text:style-name="P238"/>
            </table:table-cell>
            <table:table-cell table:style-name="Table18.A1" office:value-type="string">
              <text:p text:style-name="P519"><text:span text:style-name="T537">Total</text:span><text:span text:style-name="T538"> </text:span><text:span text:style-name="T537">por</text:span><text:span text:style-name="T652"> </text:span><text:span text:style-name="T534">Unidade</text:span></text:p>
            </table:table-cell>
            <table:table-cell table:style-name="Table18.A1" office:value-type="string">
              <text:p text:style-name="P520"><text:span text:style-name="T568">0,00</text:span><text:span text:style-name="T568"/></text:p>
            </table:table-cell>
            <table:table-cell table:style-name="Table18.A1" office:value-type="string">
              <text:p text:style-name="P521"><text:span text:style-name="T539">1.560,03</text:span><text:span text:style-name="T539"/></text:p>
            </table:table-cell>
          </table:table-row>
          <table:table-row table:style-name="Table18.5">
            <table:table-cell table:style-name="Table18.A1" office:value-type="string">
              <text:p text:style-name="P233"/>
            </table:table-cell>
            <table:table-cell table:style-name="Table18.A1" office:value-type="string">
              <text:p text:style-name="P233"/>
            </table:table-cell>
            <table:table-cell table:style-name="Table18.A1" office:value-type="string">
              <text:p text:style-name="P522"><text:span text:style-name="T572">Total</text:span><text:span text:style-name="T573"> </text:span><text:span text:style-name="T572">por</text:span><text:span text:style-name="T574"> </text:span><text:span text:style-name="T546">Órgão</text:span></text:p>
            </table:table-cell>
            <table:table-cell table:style-name="Table18.A1" office:value-type="string">
              <text:p text:style-name="P523"><text:span text:style-name="T568">0,00</text:span><text:span text:style-name="T568"/></text:p>
            </table:table-cell>
            <table:table-cell table:style-name="Table18.A1" office:value-type="string">
              <text:p text:style-name="P524"><text:span text:style-name="T546">3.574,47</text:span><text:span text:style-name="T546"/></text:p>
            </table:table-cell>
          </table:table-row>
        </table:table>
        <text:p text:style-name="P525"><text:span text:style-name="T537">ÓRGÃO:24</text:span><text:span text:style-name="T653"> </text:span><text:span text:style-name="T607">-</text:span><text:span text:style-name="T654"> </text:span><text:span text:style-name="T576">SECRETARIA</text:span><text:span text:style-name="T655"> </text:span><text:span text:style-name="T576">MUN</text:span><text:span text:style-name="T591">I</text:span><text:span text:style-name="T576">CIPAL</text:span><text:span text:style-name="T656"> </text:span><text:span text:style-name="T579">DE</text:span><text:span text:style-name="T657"> </text:span><text:span text:style-name="T561">TRANSPORTES</text:span></text:p>
        <text:p text:style-name="P526"><text:span text:style-name="T536">UNIDADE </text:span><text:span text:style-name="T537">ORÇAMENTÁRJA:01 </text:span><text:span text:style-name="T607">-</text:span><text:span text:style-name="T658"> </text:span><text:span text:style-name="T579">SECRETARIA </text:span><text:span text:style-name="T576">MUNICIPAL DE</text:span><text:span text:style-name="T561"> </text:span><text:span text:style-name="T576">TRANSPORTES</text:span><text:span text:style-name="T648"> </text:span><text:span text:style-name="T579">AÇÃO:2.013 - </text:span><text:span text:style-name="T576">MODERNIZAÇÃO, MANUTENÇÃO E CONTROLE </text:span><text:span text:style-name="T579">D</text:span><text:span text:style-name="T605">A </text:span><text:span text:style-name="T579">FROTA</text:span></text:p>
        <table:table table:name="Table19" table:style-name="Table19">
          <table:table-column table:style-name="Table19.A"/>
          <table:table-column table:style-name="Table19.B"/>
          <table:table-column table:style-name="Table19.C"/>
          <table:table-column table:style-name="Table19.D"/>
          <table:table-column table:style-name="Table19.E"/>
          <table:table-row table:style-name="Table19.1">
            <table:table-cell table:style-name="Table19.A1" office:value-type="string">
              <text:p text:style-name="P527"><text:span text:style-name="T560">150000000001</text:span><text:span text:style-name="T560"/></text:p>
            </table:table-cell>
            <table:table-cell table:style-name="Table19.A1" office:value-type="string">
              <text:p text:style-name="P528"><text:span text:style-name="T561">33903999000</text:span><text:span text:style-name="T561"/></text:p>
            </table:table-cell>
            <table:table-cell table:style-name="Table19.A1" office:value-type="string">
              <text:p text:style-name="P233"/>
            </table:table-cell>
            <table:table-cell table:style-name="Table19.A1" office:value-type="string">
              <text:p text:style-name="P529"><text:span text:style-name="T616">0</text:span><text:span text:style-name="T651">,</text:span><text:span text:style-name="T562">00</text:span></text:p>
            </table:table-cell>
            <table:table-cell table:style-name="Table19.A1" office:value-type="string">
              <text:p text:style-name="P530"><text:span text:style-name="T561">31.000,00</text:span><text:span text:style-name="T561"/></text:p>
            </table:table-cell>
          </table:table-row>
          <table:table-row table:style-name="Table19.2">
            <table:table-cell table:style-name="Table19.A1" office:value-type="string">
              <text:p text:style-name="P238"/>
            </table:table-cell>
            <table:table-cell table:style-name="Table19.A1" office:value-type="string">
              <text:p text:style-name="P238"/>
            </table:table-cell>
            <table:table-cell table:style-name="Table19.A1" office:value-type="string">
              <text:p text:style-name="P531"><text:span text:style-name="T659">Tota</text:span><text:span text:style-name="T628">l</text:span><text:span text:style-name="T582"> </text:span><text:span text:style-name="T572">por</text:span><text:span text:style-name="T573"> </text:span><text:span text:style-name="T568">Ação</text:span></text:p>
            </table:table-cell>
            <table:table-cell table:style-name="Table19.A1" office:value-type="string">
              <text:p text:style-name="P532"><text:span text:style-name="T568">0,00</text:span><text:span text:style-name="T568"/></text:p>
            </table:table-cell>
            <table:table-cell table:style-name="Table19.A1" office:value-type="string">
              <text:p text:style-name="P533"><text:span text:style-name="T539">31.000,00</text:span><text:span text:style-name="T539"/></text:p>
            </table:table-cell>
          </table:table-row>
          <table:table-row table:style-name="Table19.3">
            <table:table-cell table:style-name="Table19.A1" office:value-type="string">
              <text:p text:style-name="P484"><text:span text:style-name="T579">AÇÃO</text:span><text:span text:style-name="T605">:2.3</text:span><text:span text:style-name="T579">15</text:span><text:span text:style-name="T660"> </text:span><text:span text:style-name="T576">-</text:span><text:span text:style-name="T616"> </text:span><text:span text:style-name="T576">GESTÃO</text:span><text:span text:style-name="T661"> </text:span><text:span text:style-name="T636">DA</text:span></text:p>
              <text:p text:style-name="P534"><text:span text:style-name="T560">150000000001</text:span><text:span text:style-name="T560"/></text:p>
            </table:table-cell>
            <table:table-cell table:style-name="Table19.A1" office:value-type="string">
              <text:p text:style-name="P535"><text:span text:style-name="T560">SECRETARIA</text:span><text:span text:style-name="T596"> </text:span><text:span text:style-name="T561">DE</text:span><text:span text:style-name="T662"> </text:span><text:span text:style-name="T561">TRANSPORTES</text:span></text:p>
              <text:p text:style-name="P536"><text:span text:style-name="T561">33903972000</text:span><text:span text:style-name="T561"/></text:p>
            </table:table-cell>
            <table:table-cell table:style-name="Table19.A1" office:value-type="string">
              <text:p text:style-name="P238"/>
            </table:table-cell>
            <table:table-cell table:style-name="Table19.A1" office:value-type="string">
              <text:p text:style-name="P537"/>
              <text:p text:style-name="P538"><text:span text:style-name="T616">0,00</text:span><text:span text:style-name="T616"/></text:p>
            </table:table-cell>
            <table:table-cell table:style-name="Table19.A1" office:value-type="string">
              <text:p text:style-name="P539"/>
              <text:p text:style-name="P540"><text:span text:style-name="T561">7.261,16</text:span><text:span text:style-name="T561"/></text:p>
            </table:table-cell>
          </table:table-row>
          <table:table-row table:style-name="Table19.4">
            <table:table-cell table:style-name="Table19.A1" office:value-type="string">
              <text:p text:style-name="P233"/>
            </table:table-cell>
            <table:table-cell table:style-name="Table19.A1" office:value-type="string">
              <text:p text:style-name="P233"/>
            </table:table-cell>
            <table:table-cell table:style-name="Table19.A1" office:value-type="string">
              <text:p text:style-name="P541"><text:span text:style-name="T572">Total</text:span><text:span text:style-name="T643"> </text:span><text:span text:style-name="T572">por</text:span><text:span text:style-name="T574"> </text:span><text:span text:style-name="T568">Ação</text:span></text:p>
            </table:table-cell>
            <table:table-cell table:style-name="Table19.A1" office:value-type="string">
              <text:p text:style-name="P542"><text:span text:style-name="T568">0,00</text:span><text:span text:style-name="T568"/></text:p>
            </table:table-cell>
            <table:table-cell table:style-name="Table19.A1" office:value-type="string">
              <text:p text:style-name="P543"><text:span text:style-name="T546">7.261,16</text:span><text:span text:style-name="T546"/></text:p>
            </table:table-cell>
          </table:table-row>
        </table:table>
      </text:section>
      <text:p text:style-name="P544"><draw:frame draw:style-name="fr10" draw:name="Image 284" text:anchor-type="char" svg:x="2.361in" svg:y="2.3957in" svg:width="0.7866in" svg:height="0.0681in" draw:z-index="190"><draw:image xlink:href="Pictures/10000001000000960000000D0E65ACE3.png" xlink:type="simple" xlink:show="embed" xlink:actuate="onLoad" draw:mime-type="image/png"/></draw:frame><draw:frame draw:style-name="fr10" draw:name="Image 285" text:anchor-type="char" svg:x="2.361in" svg:y="2.2299in" svg:width="0.8165in" svg:height="0.089in" draw:z-index="191"><draw:image xlink:href="Pictures/100000010000009D000000115D8CA14D.png" xlink:type="simple" xlink:show="embed" xlink:actuate="onLoad" draw:mime-type="image/png"/></draw:frame></text:p>
      <text:p text:style-name="P343"/>
      <text:p text:style-name="P545"/>
      <text:p text:style-name="P546"><draw:frame draw:style-name="fr9" draw:name="Image8" text:anchor-type="as-char" svg:width="5.4327in" svg:height="0.7854in" draw:z-index="521"><draw:image xlink:href="Pictures/10000001000002090000004B2593D799.png" xlink:type="simple" xlink:show="embed" xlink:actuate="onLoad" draw:mime-type="image/png"/></draw:frame></text:p>
      <text:p text:style-name="P547"/>
      <text:p text:style-name="P548"><draw:frame draw:style-name="fr3" draw:name="Image 290" text:anchor-type="as-char" svg:width="2.5063in" svg:height="0.1173in" draw:z-index="522"><draw:image xlink:href="Pictures/10000001000001E3000000177C6F4CF3.png" xlink:type="simple" xlink:show="embed" xlink:actuate="onLoad" draw:mime-type="image/png"/></draw:frame></text:p>
      <text:p text:style-name="P549"><draw:frame draw:style-name="fr7" draw:name="Image 291" text:anchor-type="char" svg:x="1.4398in" svg:y="0.052in" svg:width="5.4098in" svg:height="0.1917in" draw:z-index="193"><draw:image xlink:href="Pictures/100000010000040C00000024C0709BE4.png" xlink:type="simple" xlink:show="embed" xlink:actuate="onLoad" draw:mime-type="image/png"/></draw:frame><draw:frame draw:style-name="fr7" draw:name="Image 292" text:anchor-type="char" svg:x="1.4374in" svg:y="0.2957in" svg:width="3.1063in" svg:height="0.2244in" draw:z-index="202"><draw:image xlink:href="Pictures/10000001000002590000002C037357A3.png" xlink:type="simple" xlink:show="embed" xlink:actuate="onLoad" draw:mime-type="image/png"/></draw:frame><draw:frame draw:style-name="fr7" draw:name="Image 293" text:anchor-type="char" svg:x="1.4472in" svg:y="0.5756in" svg:width="5.3839in" svg:height="0.0728in" draw:z-index="218"><draw:image xlink:href="Pictures/100000010000040A0000000E1C058114.png" xlink:type="simple" xlink:show="embed" xlink:actuate="onLoad" draw:mime-type="image/png"/></draw:frame><draw:frame draw:style-name="fr7" draw:name="Image 294" text:anchor-type="char" svg:x="4.1118in" svg:y="0.7071in" svg:width="2.7028in" svg:height="0.0764in" draw:z-index="243"><draw:image xlink:href="Pictures/100000010000020B0000000F3A2B12A9.png" xlink:type="simple" xlink:show="embed" xlink:actuate="onLoad" draw:mime-type="image/png"/></draw:frame><draw:frame draw:style-name="fr4" draw:name="Image125" text:anchor-type="char" svg:x="3.9862in" svg:y="0.839in" svg:width="2.848in" svg:height="0.2098in" draw:z-index="294"><draw:image xlink:href="Pictures/1000000100000111000000141DB7E607.png" xlink:type="simple" xlink:show="embed" xlink:actuate="onLoad" draw:mime-type="image/png"/></draw:frame></text:p>
      <text:p text:style-name="P549"/>
      <text:p text:style-name="P550"/>
      <text:p text:style-name="P551"/>
      <text:p text:style-name="P552"/>
      <text:p text:style-name="P549"/>
      <text:p text:style-name="P553"><draw:frame draw:style-name="fr3" draw:name="Image 298" text:anchor-type="as-char" svg:width="2.4409in" svg:height="0.0783in" draw:z-index="523"><draw:image xlink:href="Pictures/10000001000001D800000010F994DAAB.png" xlink:type="simple" xlink:show="embed" xlink:actuate="onLoad" draw:mime-type="image/png"/></draw:frame></text:p>
      <text:p text:style-name="P554"><draw:frame draw:style-name="fr7" draw:name="Image 299" text:anchor-type="char" svg:x="1.4374in" svg:y="0.0543in" svg:width="3.3256in" svg:height="0.2283in" draw:z-index="251"><draw:image xlink:href="Pictures/10000001000002790000002B03F1FA5B.png" xlink:type="simple" xlink:show="embed" xlink:actuate="onLoad" draw:mime-type="image/png"/></draw:frame><draw:frame draw:style-name="fr7" draw:name="Image 300" text:anchor-type="char" svg:x="1.4472in" svg:y="0.3335in" svg:width="5.3839in" svg:height="0.0728in" draw:z-index="254"><draw:image xlink:href="Pictures/100000010000040A0000000EC7CDF9B8.png" xlink:type="simple" xlink:show="embed" xlink:actuate="onLoad" draw:mime-type="image/png"/></draw:frame><draw:frame draw:style-name="fr7" draw:name="Image 301" text:anchor-type="char" svg:x="4.1118in" svg:y="0.4654in" svg:width="2.7283in" svg:height="0.0772in" draw:z-index="255"><draw:image xlink:href="Pictures/100000010000020B0000000E5A5F3C60.png" xlink:type="simple" xlink:show="embed" xlink:actuate="onLoad" draw:mime-type="image/png"/></draw:frame><draw:frame draw:style-name="fr4" draw:name="Image126" text:anchor-type="char" svg:x="3.9862in" svg:y="0.5965in" svg:width="2.8472in" svg:height="0.2098in" draw:z-index="295"><draw:image xlink:href="Pictures/1000000100000111000000146678FB10.png" xlink:type="simple" xlink:show="embed" xlink:actuate="onLoad" draw:mime-type="image/png"/></draw:frame></text:p>
      <text:p text:style-name="P555"/>
      <text:p text:style-name="P556"/>
      <text:p text:style-name="P554"/>
      <text:p text:style-name="P549"/>
      <text:p text:style-name="P557"><draw:frame draw:style-name="fr3" draw:name="Image 305" text:anchor-type="as-char" svg:width="2.4783in" svg:height="0.0799in" draw:z-index="524"><draw:image xlink:href="Pictures/10000001000001D70000000F301BFEE6.png" xlink:type="simple" xlink:show="embed" xlink:actuate="onLoad" draw:mime-type="image/png"/></draw:frame></text:p>
      <text:p text:style-name="P558"><draw:frame draw:style-name="fr7" draw:name="Image 306" text:anchor-type="char" svg:x="1.4374in" svg:y="0.0516in" svg:width="3.2638in" svg:height="0.2244in" draw:z-index="256"><draw:image xlink:href="Pictures/10000001000002780000002C5BC097A7.png" xlink:type="simple" xlink:show="embed" xlink:actuate="onLoad" draw:mime-type="image/png"/></draw:frame><draw:frame draw:style-name="fr7" draw:name="Image 307" text:anchor-type="char" svg:x="1.4472in" svg:y="0.3311in" svg:width="5.3835in" svg:height="0.0728in" draw:z-index="257"><draw:image xlink:href="Pictures/100000010000040A0000000E9ED7AFB0.png" xlink:type="simple" xlink:show="embed" xlink:actuate="onLoad" draw:mime-type="image/png"/></draw:frame></text:p>
      <text:p text:style-name="P550"/>
      <text:p text:style-name="P559"><draw:frame draw:style-name="fr10" draw:name="Image 326" text:anchor-type="char" svg:x="2.4366in" svg:y="2.2598in" svg:width="0.7839in" svg:height="0.0846in" draw:z-index="249"><draw:image xlink:href="Pictures/10000001000000960000001045EC26FC.png" xlink:type="simple" xlink:show="embed" xlink:actuate="onLoad" draw:mime-type="image/png"/></draw:frame><draw:frame draw:style-name="fr10" draw:name="Image 327" text:anchor-type="char" svg:x="2.4374in" svg:y="2.4189in" svg:width="0.7547in" svg:height="0.0654in" draw:z-index="250"><draw:image xlink:href="Pictures/100000010000008F0000000D11872991.png" xlink:type="simple" xlink:show="embed" xlink:actuate="onLoad" draw:mime-type="image/png"/></draw:frame></text:p>
      <text:p text:style-name="P343"/>
      <text:p text:style-name="P343"/>
      <text:p text:style-name="P560"/>
      <text:p text:style-name="P561"><draw:frame draw:style-name="fr9" draw:name="Image9" text:anchor-type="as-char" svg:width="5.2in" svg:height="0.7516in" draw:z-index="525"><draw:image xlink:href="Pictures/10000001000001F3000000484F8B45AA.png" xlink:type="simple" xlink:show="embed" xlink:actuate="onLoad" draw:mime-type="image/png"/></draw:frame></text:p>
      <text:p text:style-name="P562"/>
      <text:p text:style-name="P563"><draw:frame draw:style-name="fr3" draw:name="Image 332" text:anchor-type="as-char" svg:width="2.4283in" svg:height="0.1138in" draw:z-index="526"><draw:image xlink:href="Pictures/10000001000001CE000000155A1FDEC1.png" xlink:type="simple" xlink:show="embed" xlink:actuate="onLoad" draw:mime-type="image/png"/></draw:frame></text:p>
      <text:p text:style-name="P564"><draw:frame draw:style-name="fr7" draw:name="Image 333" text:anchor-type="char" svg:x="1.5543in" svg:y="0.0492in" svg:width="5.1571in" svg:height="0.1819in" draw:z-index="260"><draw:image xlink:href="Pictures/10000001000003E000000023965FEF83.png" xlink:type="simple" xlink:show="embed" xlink:actuate="onLoad" draw:mime-type="image/png"/></draw:frame><draw:frame draw:style-name="fr7" draw:name="Image 334" text:anchor-type="char" svg:x="1.5535in" svg:y="0.2827in" svg:width="3.1661in" svg:height="0.2181in" draw:z-index="0"><draw:image xlink:href="Pictures/100000010000025D00000029E094299A.png" xlink:type="simple" xlink:show="embed" xlink:actuate="onLoad" draw:mime-type="image/png"/></draw:frame><draw:frame draw:style-name="fr7" draw:name="Image 335" text:anchor-type="char" svg:x="1.5626in" svg:y="0.5516in" svg:width="5.2in" svg:height="0.0701in" draw:z-index="1"><draw:image xlink:href="Pictures/10000001000003DE0000000DE14FC003.png" xlink:type="simple" xlink:show="embed" xlink:actuate="onLoad" draw:mime-type="image/png"/></draw:frame><draw:frame draw:style-name="fr7" draw:name="Image 336" text:anchor-type="char" svg:x="4.1126in" svg:y="0.6756in" svg:width="2.6217in" svg:height="0.0744in" draw:z-index="3"><draw:image xlink:href="Pictures/10000001000001F30000000E7CB7C522.png" xlink:type="simple" xlink:show="embed" xlink:actuate="onLoad" draw:mime-type="image/png"/></draw:frame><draw:frame draw:style-name="fr7" draw:name="Image 342" text:anchor-type="char" svg:x="1.5626in" svg:y="1.4299in" svg:width="5.1992in" svg:height="0.0701in" draw:z-index="5"><draw:image xlink:href="Pictures/10000001000003DE0000000DA599E66B.png" xlink:type="simple" xlink:show="embed" xlink:actuate="onLoad" draw:mime-type="image/png"/></draw:frame><draw:frame draw:style-name="fr7" draw:name="Image 343" text:anchor-type="char" svg:x="4.1126in" svg:y="1.5563in" svg:width="2.6252in" svg:height="0.0744in" draw:z-index="6"><draw:image xlink:href="Pictures/10000001000001F40000000E50F138DA.png" xlink:type="simple" xlink:show="embed" xlink:actuate="onLoad" draw:mime-type="image/png"/></draw:frame><draw:frame draw:style-name="fr7" draw:name="Image 347" text:anchor-type="char" svg:x="3.8063in" svg:y="1.9346in" svg:width="2.9339in" svg:height="0.0728in" draw:z-index="28"><draw:image xlink:href="Pictures/100000010000022F0000000ED22AC04D.png" xlink:type="simple" xlink:show="embed" xlink:actuate="onLoad" draw:mime-type="image/png"/></draw:frame><draw:frame draw:style-name="fr4" draw:name="Image127" text:anchor-type="char" svg:x="1.5535in" svg:y="0.802in" svg:width="5.1618in" svg:height="0.578in" draw:z-index="296"><draw:image xlink:href="Pictures/10000001000001EF000000374851BF0D.png" xlink:type="simple" xlink:show="embed" xlink:actuate="onLoad" draw:mime-type="image/png"/></draw:frame><draw:frame draw:style-name="fr4" draw:name="Image128" text:anchor-type="char" svg:x="3.9925in" svg:y="1.6819in" svg:width="2.7256in" svg:height="0.2008in" draw:z-index="297"><draw:image xlink:href="Pictures/1000000100000105000000136D66DA4E.png" xlink:type="simple" xlink:show="embed" xlink:actuate="onLoad" draw:mime-type="image/png"/></draw:frame></text:p>
      <text:p text:style-name="P565"/>
      <text:p text:style-name="P555"/>
      <text:p text:style-name="P554"/>
      <text:p text:style-name="P558"/>
      <text:p text:style-name="P555"/>
      <text:p text:style-name="P550"/>
      <text:p text:style-name="P558"/>
      <text:p text:style-name="P558"/>
      <text:p text:style-name="P343"/>
      <text:p text:style-name="P343"/>
      <text:p text:style-name="P566"><draw:frame draw:style-name="fr4" draw:name="Image140" text:anchor-type="char" svg:x="3.3028in" svg:y="0.2083in" svg:width="1.6626in" svg:height="0.228in" draw:z-index="308"><draw:image xlink:href="Pictures/100000010000009F00000015EE4A7FD4.png" xlink:type="simple" xlink:show="embed" xlink:actuate="onLoad" draw:mime-type="image/png"/></draw:frame></text:p>
      <text:p text:style-name="P567"/>
      <text:p text:style-name="P568"/>
      <text:p text:style-name="P569"><text:span text:style-name="T195">Decreto</text:span><text:span text:style-name="T663"> </text:span><text:span text:style-name="T195">Nº</text:span><text:span text:style-name="T663"> </text:span><text:span text:style-name="T195">0037624/2026</text:span><text:span text:style-name="T198">-20</text:span><text:span text:style-name="T664"> </text:span><text:span text:style-name="T198">de</text:span><text:span text:style-name="T665"> </text:span><text:span text:style-name="T198">agosto</text:span><text:span text:style-name="T664"> </text:span><text:span text:style-name="T198">de</text:span><text:span text:style-name="T665"> </text:span><text:span text:style-name="T201">2026</text:span></text:p>
      <text:p text:style-name="P570"/>
      <text:p text:style-name="P571"><text:span text:style-name="T202">Suplementação</text:span><text:span text:style-name="T666"> </text:span><text:span text:style-name="T202">de</text:span><text:span text:style-name="T667"> </text:span><text:span text:style-name="T202">Dotações</text:span><text:span text:style-name="T667"> </text:span><text:span text:style-name="T204">Orçamentárias</text:span></text:p>
      <text:p text:style-name="P178"/>
      <text:p text:style-name="P178"/>
      <text:p text:style-name="P178"/>
      <text:p text:style-name="P178"/>
      <text:p text:style-name="P178"/>
      <text:p text:style-name="P178"/>
      <text:p text:style-name="P178"/>
      <text:p text:style-name="P178"/>
      <text:p text:style-name="P178"/>
      <text:p text:style-name="P572"/>
      <text:p text:style-name="P573"><text:span text:style-name="T195">O</text:span><text:span text:style-name="T668"> </text:span><text:span text:style-name="T195">Prefeito</text:span><text:span text:style-name="T668"> </text:span><text:span text:style-name="T195">Municipal</text:span><text:span text:style-name="T668"> </text:span><text:span text:style-name="T195">de</text:span><text:span text:style-name="T668"> </text:span><text:span text:style-name="T195">CACHOEIRO</text:span><text:span text:style-name="T668"> </text:span><text:span text:style-name="T195">DE</text:span><text:span text:style-name="T668"> </text:span><text:span text:style-name="T195">ITAPEMIRIM,</text:span><text:span text:style-name="T668"> </text:span><text:span text:style-name="T195">Estado</text:span><text:span text:style-name="T668"> </text:span><text:span text:style-name="T195">do</text:span><text:span text:style-name="T668"> </text:span><text:span text:style-name="T195">ESPÍRITO</text:span><text:span text:style-name="T668"> </text:span><text:span text:style-name="T195">SANTO,</text:span><text:span text:style-name="T668"> </text:span><text:span text:style-name="T195">no uso de suas atribuições legais, autorizado pela Lei Municipal 0008290/2025 e</text:span></text:p>
      <text:p text:style-name="P181"/>
      <text:p text:style-name="P574"/>
      <text:p text:style-name="P575"><text:span text:style-name="T195">CONSIDERANDO a necessidade de adequar algumas classificações das despesas, quanto a sua </text:span><text:span text:style-name="T206">natureza.</text:span></text:p>
      <text:p text:style-name="P181"/>
      <text:p text:style-name="P576"/>
      <text:p text:style-name="P577"><text:span text:style-name="T206">DECRETA:</text:span><text:span text:style-name="T206"/></text:p>
      <text:p text:style-name="P181"/>
      <text:p text:style-name="P578"/>
      <text:p text:style-name="P579"><text:span text:style-name="T198">Art.</text:span><text:span text:style-name="T669"> </text:span><text:span text:style-name="T198">1º</text:span><text:span text:style-name="T669"> </text:span><text:span text:style-name="T198">-</text:span><text:span text:style-name="T669"> </text:span><text:span text:style-name="T198">Fica</text:span><text:span text:style-name="T669"> </text:span><text:span text:style-name="T198">aberto</text:span><text:span text:style-name="T669"> </text:span><text:span text:style-name="T198">o</text:span><text:span text:style-name="T669"> </text:span><text:span text:style-name="T198">crédito</text:span><text:span text:style-name="T669"> </text:span><text:span text:style-name="T198">SUPLEMENTAR</text:span><text:span text:style-name="T669"> </text:span><text:span text:style-name="T198">no</text:span><text:span text:style-name="T669"> </text:span><text:span text:style-name="T198">valor</text:span><text:span text:style-name="T669"> </text:span><text:span text:style-name="T198">de</text:span><text:span text:style-name="T669"> </text:span><text:span text:style-name="T198">R$</text:span><text:span text:style-name="T669"> </text:span><text:span text:style-name="T198">379.046,00</text:span><text:span text:style-name="T669"> </text:span><text:span text:style-name="T198">(</text:span><text:span text:style-name="T669"> </text:span><text:span text:style-name="T198">Trezentos</text:span><text:span text:style-name="T669"> </text:span><text:span text:style-name="T198">e</text:span><text:span text:style-name="T669"> </text:span><text:span text:style-name="T198">Setenta</text:span><text:span text:style-name="T669"> </text:span><text:span text:style-name="T198">e Nove Mil, Quarenta e Seis Reais ) , para reforço das seguintes dotações orçamentárias:</text:span></text:p>
      <text:p text:style-name="P188"/>
      <text:p text:style-name="P580"/>
      <text:p text:style-name="P581"><text:span text:style-name="T198">Art. 2º - Os recursos a serem utilizados para atender ao que dispõe o artigo anterior é o proveniente de: SUPERAVIT FINANCEIRO nos termos de que dispõe o Art. 43, Parágrafo Primeiro, item I, da Lei Federal nº 4.320/64, conforme segue:</text:span><text:span text:style-name="T198"/></text:p>
      <text:p text:style-name="P188"/>
      <text:p text:style-name="P582"/>
      <text:p text:style-name="P583"><text:span text:style-name="T198">Art.</text:span><text:span text:style-name="T199"> </text:span><text:span text:style-name="T198">3º</text:span><text:span text:style-name="T670"> </text:span><text:span text:style-name="T198">-</text:span><text:span text:style-name="T670"> </text:span><text:span text:style-name="T198">Este</text:span><text:span text:style-name="T670"> </text:span><text:span text:style-name="T198">Decreto</text:span><text:span text:style-name="T670"> </text:span><text:span text:style-name="T198">entra</text:span><text:span text:style-name="T670"> </text:span><text:span text:style-name="T198">em</text:span><text:span text:style-name="T670"> </text:span><text:span text:style-name="T198">vigor</text:span><text:span text:style-name="T670"> </text:span><text:span text:style-name="T198">nesta</text:span><text:span text:style-name="T670"> </text:span><text:span text:style-name="T209">data.</text:span></text:p>
      <text:p text:style-name="P188"/>
      <text:p text:style-name="P193"/>
      <text:p text:style-name="P584"><text:span text:style-name="T671">MUNICÍPIO</text:span><text:span text:style-name="T672"> </text:span><text:span text:style-name="T671">DE</text:span><text:span text:style-name="T672"> </text:span><text:span text:style-name="T671">CACHOEIRO</text:span><text:span text:style-name="T673"> </text:span><text:span text:style-name="T671">DE</text:span><text:span text:style-name="T672"> </text:span><text:span text:style-name="T671">ITAPEMIRIM20/08/2026</text:span></text:p>
      <text:p text:style-name="P143"/>
      <text:p text:style-name="P143"/>
      <text:p text:style-name="P585"><draw:frame draw:style-name="fr4" draw:name="Image130" text:anchor-type="char" svg:x="3.2102in" svg:y="0.2299in" svg:width="1.7098in" svg:height="0.0161in" draw:z-index="298"><draw:image xlink:href="Pictures/10000001000000A40000000138C07BB3.png" xlink:type="simple" xlink:show="embed" xlink:actuate="onLoad" draw:mime-type="image/png"/></draw:frame></text:p>
      <text:p text:style-name="P586"><text:span text:style-name="T674">THEODORICO DE</text:span><text:span text:style-name="T675"> </text:span><text:span text:style-name="T674">ASSIS FERRACO</text:span></text:p>
      <text:p text:style-name="P587"><text:span text:style-name="T674">Prefeito(a)</text:span><text:span text:style-name="T674"/></text:p>
      <text:p text:style-name="P588"><draw:frame draw:style-name="fr10" draw:name="Image 352" text:anchor-type="char" svg:x="2.328in" svg:y="2.0772in" svg:width="0.8335in" svg:height="0.0902in" draw:z-index="7"><draw:image xlink:href="Pictures/10000001000000A000000011A7C85A6F.png" xlink:type="simple" xlink:show="embed" xlink:actuate="onLoad" draw:mime-type="image/png"/></draw:frame><draw:frame draw:style-name="fr10" draw:name="Image 353" text:anchor-type="char" svg:x="2.3283in" svg:y="2.2457in" svg:width="0.802in" svg:height="0.0689in" draw:z-index="8"><draw:image xlink:href="Pictures/10000001000000990000000D9199E5CF.png" xlink:type="simple" xlink:show="embed" xlink:actuate="onLoad" draw:mime-type="image/png"/></draw:frame></text:p>
      <text:p text:style-name="P589"/>
      <text:p text:style-name="P590"><draw:frame draw:style-name="fr9" draw:name="Image10" text:anchor-type="as-char" svg:width="5.5339in" svg:height="0.8in" draw:z-index="527"><draw:image xlink:href="Pictures/10000001000002130000004C216FAE11.png" xlink:type="simple" xlink:show="embed" xlink:actuate="onLoad" draw:mime-type="image/png"/></draw:frame></text:p>
      <text:p text:style-name="P158"/>
      <text:p text:style-name="P591"><draw:frame draw:style-name="fr3" draw:name="Image 358" text:anchor-type="as-char" svg:width="2.5571in" svg:height="0.1193in" draw:z-index="528"><draw:image xlink:href="Pictures/10000001000001EC0000001751C52A3C.png" xlink:type="simple" xlink:show="embed" xlink:actuate="onLoad" draw:mime-type="image/png"/></draw:frame></text:p>
      <text:p text:style-name="P158"><draw:frame draw:style-name="fr7" draw:name="Image 359" text:anchor-type="char" svg:x="1.389in" svg:y="0.0543in" svg:width="5.4516in" svg:height="0.1925in" draw:z-index="10"><draw:image xlink:href="Pictures/100000010000041F00000025FE9F82E4.png" xlink:type="simple" xlink:show="embed" xlink:actuate="onLoad" draw:mime-type="image/png"/></draw:frame><draw:frame draw:style-name="fr7" draw:name="Image 360" text:anchor-type="char" svg:x="1.3874in" svg:y="0.302in" svg:width="2.9862in" svg:height="0.2291in" draw:z-index="12"><draw:image xlink:href="Pictures/10000001000002420000002C8485D996.png" xlink:type="simple" xlink:show="embed" xlink:actuate="onLoad" draw:mime-type="image/png"/></draw:frame><draw:frame draw:style-name="fr7" draw:name="Image 361" text:anchor-type="char" svg:x="1.389in" svg:y="0.5874in" svg:width="5.5457in" svg:height="0.0752in" draw:z-index="13"><draw:image xlink:href="Pictures/100000010000041F0000000F0DA99494.png" xlink:type="simple" xlink:show="embed" xlink:actuate="onLoad" draw:mime-type="image/png"/></draw:frame><draw:frame draw:style-name="fr7" draw:name="Image 362" text:anchor-type="char" svg:x="4.111in" svg:y="0.7201in" svg:width="2.7575in" svg:height="0.078in" draw:z-index="14"><draw:image xlink:href="Pictures/10000001000002150000000F7B6C7D0D.png" xlink:type="simple" xlink:show="embed" xlink:actuate="onLoad" draw:mime-type="image/png"/></draw:frame><draw:frame draw:style-name="fr7" draw:name="Image 368" text:anchor-type="char" svg:x="1.389in" svg:y="1.5228in" svg:width="5.5in" svg:height="0.0744in" draw:z-index="16"><draw:image xlink:href="Pictures/100000010000041F0000000E51744F7C.png" xlink:type="simple" xlink:show="embed" xlink:actuate="onLoad" draw:mime-type="image/png"/></draw:frame><draw:frame draw:style-name="fr7" draw:name="Image 369" text:anchor-type="char" svg:x="4.111in" svg:y="1.6571in" svg:width="2.7575in" svg:height="0.078in" draw:z-index="17"><draw:image xlink:href="Pictures/10000001000002150000000F452C72A6.png" xlink:type="simple" xlink:show="embed" xlink:actuate="onLoad" draw:mime-type="image/png"/></draw:frame><draw:frame draw:style-name="fr7" draw:name="Image 373" text:anchor-type="char" svg:x="3.7846in" svg:y="2.0598in" svg:width="3.0811in" svg:height="0.0764in" draw:z-index="18"><draw:image xlink:href="Pictures/10000001000002530000000F08A0D5DE.png" xlink:type="simple" xlink:show="embed" xlink:actuate="onLoad" draw:mime-type="image/png"/></draw:frame><draw:frame draw:style-name="fr4" draw:name="Image131" text:anchor-type="char" svg:x="1.3874in" svg:y="0.8547in" svg:width="5.4965in" svg:height="0.6154in" draw:z-index="299"><draw:image xlink:href="Pictures/100000010000020F0000003B70809EED.png" xlink:type="simple" xlink:show="embed" xlink:actuate="onLoad" draw:mime-type="image/png"/></draw:frame><draw:frame draw:style-name="fr4" draw:name="Image132" text:anchor-type="char" svg:x="3.9835in" svg:y="1.7917in" svg:width="2.9008in" svg:height="0.2138in" draw:z-index="300"><draw:image xlink:href="Pictures/100000010000011600000014E28A97CF.png" xlink:type="simple" xlink:show="embed" xlink:actuate="onLoad" draw:mime-type="image/png"/></draw:frame></text:p>
      <text:p text:style-name="P166"/>
      <text:p text:style-name="P162"/>
      <text:p text:style-name="P592"/>
      <text:p text:style-name="P161"/>
      <text:p text:style-name="P155"/>
      <text:p text:style-name="P593"/>
      <text:p text:style-name="P161"/>
      <text:p text:style-name="P166"/>
      <text:p text:style-name="P171"/>
      <text:p text:style-name="P171"/>
      <text:p text:style-name="P594"><draw:frame draw:style-name="fr4" draw:name="Image139" text:anchor-type="char" svg:x="3.2492in" svg:y="0.2429in" svg:width="1.7693in" svg:height="0.2425in" draw:z-index="307"><draw:image xlink:href="Pictures/10000001000000A9000000170C33B939.png" xlink:type="simple" xlink:show="embed" xlink:actuate="onLoad" draw:mime-type="image/png"/></draw:frame></text:p>
      <text:p text:style-name="P595"/>
      <text:p text:style-name="P596"/>
      <text:p text:style-name="P597"><text:span text:style-name="T85">DECRETO</text:span><text:span text:style-name="T676"> </text:span><text:span text:style-name="T85">Nº</text:span><text:span text:style-name="T86"> </text:span><text:span text:style-name="T677">37.625</text:span></text:p>
      <text:p text:style-name="P598"/>
      <text:p text:style-name="P599"/>
      <text:p text:style-name="P600"><text:span text:style-name="T678">O</text:span><text:tab/><text:span text:style-name="T679">PREFEITO</text:span><text:tab/><text:span text:style-name="T680">DO</text:span><text:tab/><text:span text:style-name="T679">MUNICÍPIO</text:span><text:tab/><text:span text:style-name="T680">DE </text:span>CACHOEIRO<text:span text:style-name="T681"> </text:span>DE<text:span text:style-name="T682"> </text:span>ITAPEMIRIM<text:span text:style-name="T683">,</text:span><text:span text:style-name="T684"> </text:span><text:span text:style-name="T683">Estado</text:span><text:span text:style-name="T685"> </text:span><text:span text:style-name="T686">do</text:span></text:p>
      <text:p text:style-name="P601"><text:span text:style-name="T687">Espírito Santo, no uso de suas atribuições legais, tendo em vista o que consta do Processo Digital n° 52450/2026,</text:span><text:span text:style-name="T687"/></text:p>
      <text:p text:style-name="P602"/>
      <text:h text:style-name="P603" text:outline-level="9">RESOLVE:</text:h>
      <text:p text:style-name="P604"/>
      <text:p text:style-name="P605"><text:span text:style-name="T688">Art. 1° </text:span><text:span text:style-name="T687">Tornar sem efeito, </text:span><text:span text:style-name="T689">a partir de 21 de julho de 2026</text:span><text:span text:style-name="T687">, a exoneração da servidora </text:span><text:span text:style-name="T688">MARLICE PAES LEME VIEIRA</text:span><text:span text:style-name="T687">, do cargo efetivo de </text:span><text:span text:style-name="T688">Engenheiro Florestal GEC I A</text:span><text:span text:style-name="T687">, matrícula n° 709311-04, com lotação na Secretaria Municipal de Meio Ambiente - SEMMA, constante do Decreto n° </text:span><text:span text:style-name="T690">37.509/2026.</text:span></text:p>
      <text:p text:style-name="P606"/>
      <text:p text:style-name="P607"><text:span text:style-name="T688">Art.</text:span><text:span text:style-name="T691"> </text:span><text:span text:style-name="T688">2°</text:span><text:span text:style-name="T692"> </text:span><text:span text:style-name="T687">Revogam-se</text:span><text:span text:style-name="T693"> </text:span><text:span text:style-name="T687">as</text:span><text:span text:style-name="T694"> </text:span><text:span text:style-name="T687">disposições</text:span><text:span text:style-name="T693"> </text:span><text:span text:style-name="T687">em</text:span><text:span text:style-name="T693"> </text:span><text:span text:style-name="T690">contrário.</text:span></text:p>
      <text:p text:style-name="P608"/>
      <text:p text:style-name="P609"><text:span text:style-name="T687">Cachoeiro</text:span><text:span text:style-name="T695"> </text:span><text:span text:style-name="T687">de</text:span><text:span text:style-name="T693"> </text:span><text:span text:style-name="T687">Itapemirim/ES,</text:span><text:span text:style-name="T696"> </text:span><text:span text:style-name="T687">20</text:span><text:span text:style-name="T694"> </text:span><text:span text:style-name="T687">de</text:span><text:span text:style-name="T693"> </text:span><text:span text:style-name="T687">agosto</text:span><text:span text:style-name="T693"> </text:span><text:span text:style-name="T687">de</text:span><text:span text:style-name="T694"> </text:span><text:span text:style-name="T697">2026.</text:span></text:p>
      <text:p text:style-name="P606"/>
      <text:p text:style-name="P606"/>
      <text:p text:style-name="P610"/>
      <text:h text:style-name="P611" text:outline-level="9"><text:span text:style-name="T679">THEODORICO</text:span><text:span text:style-name="T698"> </text:span><text:span text:style-name="T679">DE ASSIS</text:span><text:span text:style-name="T699"> </text:span><text:span text:style-name="T679">FERRAÇO</text:span></text:h>
      <text:p text:style-name="P612">Prefeito<text:span text:style-name="T700"> </text:span><text:span text:style-name="T679">Municipal</text:span></text:p>
      <text:p text:style-name="P613"/>
      <text:p text:style-name="P614"/>
      <text:p text:style-name="P615"><text:span text:style-name="T85">DECRETO</text:span><text:span text:style-name="T88"> </text:span><text:span text:style-name="T85">Nº</text:span><text:span text:style-name="T677"> 37.626</text:span></text:p>
      <text:p text:style-name="P616"/>
      <text:p text:style-name="P616"/>
      <text:p text:style-name="P617"/>
      <text:p text:style-name="P618"><text:span text:style-name="T701">O</text:span><text:span text:style-name="T702"><text:tab/></text:span><text:span text:style-name="T703">PREFEITO</text:span><text:span text:style-name="T702"><text:tab/></text:span><text:span text:style-name="T704">DO</text:span><text:span text:style-name="T702"><text:tab/></text:span><text:span text:style-name="T703">MUNICÍPIO</text:span><text:span text:style-name="T702"><text:tab/></text:span><text:span text:style-name="T704">DE </text:span><text:span text:style-name="T705">CACHOEIRO</text:span><text:span text:style-name="T706"> </text:span><text:span text:style-name="T705">DE</text:span><text:span text:style-name="T707"> </text:span><text:span text:style-name="T705">ITAPEMIRIM</text:span><text:span text:style-name="T708">,</text:span><text:span text:style-name="T709"> </text:span><text:span text:style-name="T708">Estado</text:span><text:span text:style-name="T710"> </text:span><text:span text:style-name="T711">do</text:span></text:p>
      <text:p text:style-name="P619"><text:span text:style-name="T712">Espírito Santo, no uso de suas atribuições legais, tendo em vista o que consta do Processo Digital n° 52450/2026,</text:span><text:span text:style-name="T712"/></text:p>
      <text:p text:style-name="P620"/>
      <text:p text:style-name="P621"/>
      <text:p text:style-name="P622"><text:span text:style-name="T703">RESOLVE:</text:span><text:span text:style-name="T703"/></text:p>
      <text:p text:style-name="P616"/>
      <text:p text:style-name="P623"/>
      <text:p text:style-name="P624"><text:span text:style-name="T708">Exonerar,</text:span><text:span text:style-name="T713"> </text:span><text:span text:style-name="T708">a</text:span><text:span text:style-name="T711"> </text:span><text:span text:style-name="T708">pedido,</text:span><text:span text:style-name="T713"> </text:span><text:span text:style-name="T708">do cargo</text:span><text:span text:style-name="T713"> </text:span><text:span text:style-name="T708">efetivo</text:span><text:span text:style-name="T713"> </text:span><text:span text:style-name="T708">de</text:span><text:span text:style-name="T713"> </text:span><text:span text:style-name="T705">Engenheiro</text:span><text:span text:style-name="T703"> </text:span><text:span text:style-name="T705">Florestal</text:span><text:span text:style-name="T703"> </text:span><text:span text:style-name="T705">GEC</text:span><text:span text:style-name="T714"> </text:span><text:span text:style-name="T705">I</text:span><text:span text:style-name="T715"> </text:span><text:span text:style-name="T705">A</text:span><text:span text:style-name="T708">, matrícula n° 709311-04, a servidora</text:span><text:span text:style-name="T716"> </text:span><text:span text:style-name="T705">MARLICE PAES LEME VIEIRA</text:span><text:span text:style-name="T708">, lotada</text:span><text:span text:style-name="T717"> </text:span><text:span text:style-name="T708">na Secretaria Municipal de Meio Ambiente - SEMMA, </text:span><text:span text:style-name="T718">a partir de 13 de julho de </text:span><text:span text:style-name="T719">2026.</text:span></text:p>
      <text:p text:style-name="P625"/>
      <text:p text:style-name="P625"/>
      <text:p text:style-name="P626"/>
      <text:p text:style-name="P627"><text:span text:style-name="T712">Cachoeiro</text:span><text:span text:style-name="T720"> </text:span><text:span text:style-name="T712">de</text:span><text:span text:style-name="T721"> </text:span><text:span text:style-name="T712">Itapemirim/ES,</text:span><text:span text:style-name="T722"> </text:span><text:span text:style-name="T712">20</text:span><text:span text:style-name="T722"> </text:span><text:span text:style-name="T712">de</text:span><text:span text:style-name="T720"> </text:span><text:span text:style-name="T712">agosto</text:span><text:span text:style-name="T721"> </text:span><text:span text:style-name="T712">de</text:span><text:span text:style-name="T722"> 2026.</text:span></text:p>
      <text:p text:style-name="P620"/>
      <text:p text:style-name="P620"/>
      <text:p text:style-name="P620"/>
      <text:p text:style-name="P620"/>
      <text:p text:style-name="P628"/>
      <text:p text:style-name="P629"><text:span text:style-name="T705">THEODORICO</text:span><text:span text:style-name="T723"> </text:span><text:span text:style-name="T705">DE</text:span><text:span text:style-name="T724"> </text:span><text:span text:style-name="T705">ASSIS</text:span><text:span text:style-name="T725"> </text:span><text:span text:style-name="T703">FERRAÇO</text:span></text:p>
      <text:p text:style-name="P630"><text:span text:style-name="T705">Prefeito</text:span><text:span text:style-name="T704"> </text:span><text:span text:style-name="T703">Municipal</text:span></text:p>
      <text:p text:style-name="P631"/>
      <text:p text:style-name="P631"/>
      <text:p text:style-name="P631"/>
      <text:p text:style-name="P631"/>
      <text:p text:style-name="P632"><draw:frame draw:style-name="fr7" draw:name="Image 377" text:anchor-type="char" svg:x="1.2244in" svg:y="0.2882in" svg:width="5.55in" svg:height="0.0299in" draw:z-index="27"><draw:image xlink:href="Pictures/10000000000006290000000976B9EFE3.png" xlink:type="simple" xlink:show="embed" xlink:actuate="onLoad" draw:mime-type="image/png"/></draw:frame></text:p>
      <text:p text:style-name="P633"/>
      <text:h text:style-name="P634" text:outline-level="6"><text:span text:style-name="T18">SECRETARIA</text:span><text:span text:style-name="T84"> </text:span><text:span text:style-name="T18">MUNICIPAL</text:span><text:span text:style-name="T84"> </text:span><text:span text:style-name="T18">DE</text:span><text:span text:style-name="T84"> </text:span><text:span text:style-name="T21">ADMINISTRAÇÃO</text:span></text:h>
      <text:p text:style-name="P635"/>
      <text:p text:style-name="P636"/>
      <text:p text:style-name="P637"><text:span text:style-name="T726">PORTARIA</text:span><text:span text:style-name="T727"> </text:span><text:span text:style-name="T726">Nº</text:span><text:span text:style-name="T727"> </text:span><text:span text:style-name="T728">1.747/2026</text:span></text:p>
      <text:p text:style-name="P638"/>
      <text:h text:style-name="P639" text:outline-level="9">DISPÕE SOBRE CONCESSÃO DE PROGRESSÃO HORIZONTAL.</text:h>
      <text:p text:style-name="P640"/>
      <text:p text:style-name="P641"><text:span text:style-name="T687">O</text:span><text:span text:style-name="T729"> <text:s/></text:span><text:span text:style-name="T688">SECRETÁRIO</text:span><text:span text:style-name="T730"> <text:s/></text:span><text:span text:style-name="T688">MUNICIPAL</text:span><text:span text:style-name="T730"> <text:s/></text:span><text:span text:style-name="T731">DE</text:span></text:p>
      <text:p text:style-name="P642"><text:span text:style-name="T688">ADMINISTRAÇÃO </text:span><text:span text:style-name="T687">de Cachoeiro de Itapemirim, Estado do Espírito Santo, no uso de suas atribuições delegadas através dos Decretos nºs. 18.275/2008 e 35.892/2025,tendo em vista o que consta no processo nº </text:span><text:span text:style-name="T688">48067/2026,</text:span></text:p>
      <text:h text:style-name="P643" text:outline-level="9">RESOLVE:</text:h>
      <text:p text:style-name="P638"/>
      <text:p text:style-name="P644"><text:span text:style-name="T688">Art. 1º </text:span><text:span text:style-name="T687">Tornar pública as </text:span><text:span text:style-name="T688">PROGRESSÕES HORIZONTAIS</text:span><text:span text:style-name="T732"> </text:span><text:span text:style-name="T687">dos</text:span><text:span text:style-name="T733"> </text:span><text:span text:style-name="T687">servidores</text:span><text:span text:style-name="T733"> </text:span><text:span text:style-name="T687">constantes</text:span><text:span text:style-name="T733"> </text:span><text:span text:style-name="T687">na</text:span><text:span text:style-name="T733"> </text:span><text:span text:style-name="T687">relação</text:span><text:span text:style-name="T733"> </text:span><text:span text:style-name="T687">anexa</text:span><text:span text:style-name="T733"> </text:span><text:span text:style-name="T687">e</text:span><text:span text:style-name="T733"> </text:span><text:span text:style-name="T687">lotados na </text:span><text:span text:style-name="T688">SEMTRA, </text:span><text:span text:style-name="T687">referentes ao </text:span><text:span text:style-name="T688">BIÊNIO 2024/2026, </text:span><text:span text:style-name="T687">nos termos da Lei nº </text:span><text:span text:style-name="T690">7.756/2019.</text:span></text:p>
      <text:p text:style-name="P645"><text:span text:style-name="T688">Art.</text:span><text:span text:style-name="T732"> </text:span><text:span text:style-name="T688">2º</text:span><text:span text:style-name="T732"> </text:span><text:span text:style-name="T687">Esta</text:span><text:span text:style-name="T733"> </text:span><text:span text:style-name="T687">Portaria</text:span><text:span text:style-name="T733"> </text:span><text:span text:style-name="T687">entra</text:span><text:span text:style-name="T733"> </text:span><text:span text:style-name="T687">em</text:span><text:span text:style-name="T733"> </text:span><text:span text:style-name="T687">vigor</text:span><text:span text:style-name="T733"> </text:span><text:span text:style-name="T687">na data de sua publicação, revogadas as disposições em contrário.</text:span></text:p>
      <text:p text:style-name="P606"/>
      <text:p text:style-name="P646"/>
      <text:p text:style-name="P647"><text:span text:style-name="T687">Cachoeiro</text:span><text:span text:style-name="T734"> </text:span><text:span text:style-name="T687">de</text:span><text:span text:style-name="T734"> </text:span><text:span text:style-name="T687">Itapemirim/ES,</text:span><text:span text:style-name="T734"> </text:span><text:span text:style-name="T687">19</text:span><text:span text:style-name="T735"> </text:span><text:span text:style-name="T687">de</text:span><text:span text:style-name="T735"> </text:span><text:span text:style-name="T687">agosto</text:span><text:span text:style-name="T735"> </text:span><text:span text:style-name="T687">de</text:span><text:span text:style-name="T734"> </text:span><text:span text:style-name="T690">2026.</text:span></text:p>
      <text:p text:style-name="P606"/>
      <text:p text:style-name="P648"/>
      <text:h text:style-name="P649" text:outline-level="9">ROGÉRIO<text:span text:style-name="T736"> </text:span>DA<text:span text:style-name="T737"> </text:span>SILVA<text:span text:style-name="T736"> </text:span><text:span text:style-name="T679">ATHAYDE</text:span></text:h>
      <text:p text:style-name="P650">Secretário<text:span text:style-name="T736"> </text:span>Municipal<text:span text:style-name="T736"> </text:span>de<text:span text:style-name="T737"> </text:span><text:span text:style-name="T679">Administração</text:span></text:p>
      <text:p text:style-name="P651"/>
      <text:p text:style-name="P631"/>
      <text:p text:style-name="P652"/>
      <text:p text:style-name="P653"><draw:frame draw:style-name="fr9" draw:name="Image11" text:anchor-type="as-char" svg:width="3.1689in" svg:height="0.1457in" draw:z-index="529"><draw:image xlink:href="Pictures/10000001000001300000000D2D0983B5.png" xlink:type="simple" xlink:show="embed" xlink:actuate="onLoad" draw:mime-type="image/png"/></draw:frame></text:p>
      <text:p text:style-name="P631"/>
      <text:p text:style-name="P654"/>
      <table:table table:name="Table20" table:style-name="Table20">
        <table:table-column table:style-name="Table20.A"/>
        <table:table-column table:style-name="Table20.B"/>
        <table:table-column table:style-name="Table20.C"/>
        <table:table-column table:style-name="Table20.D"/>
        <table:table-column table:style-name="Table20.E"/>
        <table:table-column table:style-name="Table20.A"/>
        <table:table-column table:style-name="Table20.G"/>
        <table:table-column table:style-name="Table20.H"/>
        <table:table-column table:style-name="Table20.I"/>
        <table:table-row table:style-name="Table20.1">
          <table:table-cell table:style-name="Table20.A1" office:value-type="string">
            <text:p text:style-name="P655"/>
            <text:p text:style-name="P656"><draw:frame draw:style-name="fr9" draw:name="Image12" text:anchor-type="as-char" svg:width="0.398in" svg:height="0.0634in" draw:z-index="530"><draw:image xlink:href="Pictures/10000001000000260000000657D8CF73.png" xlink:type="simple" xlink:show="embed" xlink:actuate="onLoad" draw:mime-type="image/png"/></draw:frame></text:p>
          </table:table-cell>
          <table:table-cell table:style-name="Table20.A1" office:value-type="string">
            <text:p text:style-name="P657"/>
            <text:p text:style-name="P658"><draw:frame draw:style-name="fr9" draw:name="Image13" text:anchor-type="as-char" svg:width="0.3583in" svg:height="0.0472in" draw:z-index="531"><draw:image xlink:href="Pictures/1000000100000022000000049809C4BF.png" xlink:type="simple" xlink:show="embed" xlink:actuate="onLoad" draw:mime-type="image/png"/></draw:frame></text:p>
          </table:table-cell>
          <table:table-cell table:style-name="Table20.A1" office:value-type="string">
            <text:p text:style-name="P657"/>
            <text:p text:style-name="P659"><draw:frame draw:style-name="fr9" draw:name="Image14" text:anchor-type="as-char" svg:width="0.2327in" svg:height="0.0472in" draw:z-index="532"><draw:image xlink:href="Pictures/10000001000000160000000465F5D81F.png" xlink:type="simple" xlink:show="embed" xlink:actuate="onLoad" draw:mime-type="image/png"/></draw:frame></text:p>
          </table:table-cell>
          <table:table-cell table:style-name="Table20.A1" office:value-type="string">
            <text:p text:style-name="P660"/>
            <text:p text:style-name="P661"><draw:frame draw:style-name="fr9" draw:name="Image15" text:anchor-type="as-char" svg:width="0.3398in" svg:height="0.0445in" draw:z-index="533"><draw:image xlink:href="Pictures/1000000100000020000000040F7E57A3.png" xlink:type="simple" xlink:show="embed" xlink:actuate="onLoad" draw:mime-type="image/png"/></draw:frame></text:p>
          </table:table-cell>
          <table:table-cell table:style-name="Table20.A1" office:value-type="string">
            <text:p text:style-name="P662"/>
            <text:p text:style-name="P663"><draw:frame draw:style-name="fr3" draw:name="Image 392" text:anchor-type="as-char" svg:width="0.3118in" svg:height="0.0717in" draw:z-index="534"><draw:image xlink:href="Pictures/100000010000003C0000000D98FDF4D4.png" xlink:type="simple" xlink:show="embed" xlink:actuate="onLoad" draw:mime-type="image/png"/></draw:frame></text:p>
          </table:table-cell>
          <table:table-cell table:style-name="Table20.A1" office:value-type="string">
            <text:p text:style-name="P664"/>
            <text:p text:style-name="P665"><draw:frame draw:style-name="fr9" draw:name="Image17" text:anchor-type="as-char" svg:width="0.2217in" svg:height="0.1217in" draw:z-index="535"><draw:image xlink:href="Pictures/10000001000000150000000B96BD53BD.png" xlink:type="simple" xlink:show="embed" xlink:actuate="onLoad" draw:mime-type="image/png"/></draw:frame></text:p>
          </table:table-cell>
          <table:table-cell table:style-name="Table20.A1" office:value-type="string">
            <text:p text:style-name="P657"/>
            <text:p text:style-name="P666"><draw:frame draw:style-name="fr9" draw:name="Image18" text:anchor-type="as-char" svg:width="0.4984in" svg:height="0.0472in" draw:z-index="536"><draw:image xlink:href="Pictures/100000010000002F00000004C5B282A9.png" xlink:type="simple" xlink:show="embed" xlink:actuate="onLoad" draw:mime-type="image/png"/></draw:frame></text:p>
          </table:table-cell>
          <table:table-cell table:style-name="Table20.A1" office:value-type="string">
            <text:p text:style-name="P664"/>
            <text:p text:style-name="P667"><draw:frame draw:style-name="fr9" draw:name="Image20" text:anchor-type="as-char" svg:width="0.3299in" svg:height="0.1201in" draw:z-index="537"><draw:image xlink:href="Pictures/100000010000001F0000000B1A5890AB.png" xlink:type="simple" xlink:show="embed" xlink:actuate="onLoad" draw:mime-type="image/png"/></draw:frame></text:p>
          </table:table-cell>
          <table:table-cell table:style-name="Table20.A1" office:value-type="string">
            <text:p text:style-name="P655"/>
            <text:p text:style-name="P668"><draw:frame draw:style-name="fr9" draw:name="Image21" text:anchor-type="as-char" svg:width="0.2472in" svg:height="0.0634in" draw:z-index="538"><draw:image xlink:href="Pictures/100000010000001700000006DCEE4BD2.png" xlink:type="simple" xlink:show="embed" xlink:actuate="onLoad" draw:mime-type="image/png"/></draw:frame></text:p>
          </table:table-cell>
        </table:table-row>
        <table:table-row table:style-name="Table20.2">
          <table:table-cell table:style-name="Table20.A2" office:value-type="string">
            <text:p text:style-name="P669"/>
            <text:p text:style-name="P670"><draw:frame draw:style-name="fr9" draw:name="Image22" text:anchor-type="as-char" svg:width="0.3311in" svg:height="0.0472in" draw:z-index="539"><draw:image xlink:href="Pictures/100000010000001F00000004677C6C59.png" xlink:type="simple" xlink:show="embed" xlink:actuate="onLoad" draw:mime-type="image/png"/></draw:frame></text:p>
          </table:table-cell>
          <table:table-cell table:style-name="Table20.B2" office:value-type="string">
            <text:p text:style-name="P655"/>
            <text:p text:style-name="P671"><draw:frame draw:style-name="fr3" draw:name="Image 404" text:anchor-type="as-char" svg:width="0.6547in" svg:height="0.122in" draw:z-index="540"><draw:image xlink:href="Pictures/100000010000007E00000018A080E5EE.png" xlink:type="simple" xlink:show="embed" xlink:actuate="onLoad" draw:mime-type="image/png"/></draw:frame></text:p>
          </table:table-cell>
          <table:table-cell table:style-name="Table20.C2" office:value-type="string">
            <text:p text:style-name="P655"/>
            <text:p text:style-name="P672"><draw:frame draw:style-name="fr3" draw:name="Image 405" text:anchor-type="as-char" svg:width="0.3717in" svg:height="0.1327in" draw:z-index="541"><draw:image xlink:href="Pictures/10000001000000480000001A9326F72F.png" xlink:type="simple" xlink:show="embed" xlink:actuate="onLoad" draw:mime-type="image/png"/></draw:frame></text:p>
          </table:table-cell>
          <table:table-cell table:style-name="Table20.D2" office:value-type="string">
            <text:p text:style-name="P673"/>
            <text:p text:style-name="P674"><draw:frame draw:style-name="fr9" draw:name="Image23" text:anchor-type="as-char" svg:width="0.3598in" svg:height="0.0555in" draw:z-index="542"><draw:image xlink:href="Pictures/100000010000002200000005B0231D7E.png" xlink:type="simple" xlink:show="embed" xlink:actuate="onLoad" draw:mime-type="image/png"/></draw:frame></text:p>
          </table:table-cell>
          <table:table-cell table:style-name="Table20.E2" office:value-type="string">
            <text:p text:style-name="P669"/>
            <text:p text:style-name="P675"><draw:frame draw:style-name="fr9" draw:name="Image24" text:anchor-type="as-char" svg:width="0.252in" svg:height="0.0472in" draw:z-index="543"><draw:image xlink:href="Pictures/100000010000001800000004FBE9D5DF.png" xlink:type="simple" xlink:show="embed" xlink:actuate="onLoad" draw:mime-type="image/png"/></draw:frame></text:p>
          </table:table-cell>
          <table:table-cell table:style-name="Table20.F2" office:value-type="string">
            <text:p text:style-name="P676"/>
            <text:p text:style-name="P677"><draw:frame draw:style-name="fr9" draw:name="Image25" text:anchor-type="as-char" svg:width="0.0362in" svg:height="0.0445in" draw:z-index="544"><draw:image xlink:href="Pictures/10000001000000030000000411340F40.png" xlink:type="simple" xlink:show="embed" xlink:actuate="onLoad" draw:mime-type="image/png"/></draw:frame></text:p>
          </table:table-cell>
          <table:table-cell table:style-name="Table20.G2" office:value-type="string">
            <text:p text:style-name="P678"/>
            <text:p text:style-name="P679"><draw:frame draw:style-name="fr3" draw:name="Image 412" text:anchor-type="as-char" svg:width="0.3827in" svg:height="0.1354in" draw:z-index="545"><draw:image xlink:href="Pictures/100000010000004A0000001A386E6FEB.png" xlink:type="simple" xlink:show="embed" xlink:actuate="onLoad" draw:mime-type="image/png"/></draw:frame></text:p>
          </table:table-cell>
          <table:table-cell table:style-name="Table20.H2" office:value-type="string">
            <text:p text:style-name="P680"/>
            <text:p text:style-name="P681"><draw:frame draw:style-name="fr9" draw:name="Image26" text:anchor-type="as-char" svg:width="0.0201in" svg:height="0.0161in" draw:z-index="546"><draw:image xlink:href="Pictures/1000000100000001000000013B9E0B61.png" xlink:type="simple" xlink:show="embed" xlink:actuate="onLoad" draw:mime-type="image/png"/></draw:frame></text:p>
          </table:table-cell>
          <table:table-cell table:style-name="Table20.I2" office:value-type="string">
            <text:p text:style-name="P682"/>
            <text:p text:style-name="P683"><draw:frame draw:style-name="fr3" draw:name="Image 415" text:anchor-type="as-char" svg:width="0.3299in" svg:height="0.0547in" draw:z-index="547"><draw:image xlink:href="Pictures/10000001000000400000000B33B4B2BE.png" xlink:type="simple" xlink:show="embed" xlink:actuate="onLoad" draw:mime-type="image/png"/></draw:frame></text:p>
          </table:table-cell>
        </table:table-row>
        <table:table-row table:style-name="Table20.3">
          <table:table-cell table:style-name="Table20.A3" office:value-type="string">
            <text:p text:style-name="P684"/>
            <text:p text:style-name="P685"><draw:frame draw:style-name="fr9" draw:name="Image27" text:anchor-type="as-char" svg:width="0.3311in" svg:height="0.0472in" draw:z-index="548"><draw:image xlink:href="Pictures/100000010000001F000000049BBCF16A.png" xlink:type="simple" xlink:show="embed" xlink:actuate="onLoad" draw:mime-type="image/png"/></draw:frame></text:p>
          </table:table-cell>
          <table:table-cell table:style-name="Table20.B3" office:value-type="string">
            <text:p text:style-name="P676"/>
            <text:p text:style-name="P686"><draw:frame draw:style-name="fr3" draw:name="Image 419" text:anchor-type="as-char" svg:width="0.6898in" svg:height="0.122in" draw:z-index="549"><draw:image xlink:href="Pictures/10000001000000840000001701885DE7.png" xlink:type="simple" xlink:show="embed" xlink:actuate="onLoad" draw:mime-type="image/png"/></draw:frame></text:p>
          </table:table-cell>
          <table:table-cell table:style-name="Table20.C3" office:value-type="string">
            <text:p text:style-name="P687"/>
            <text:p text:style-name="P688"><draw:frame draw:style-name="fr3" draw:name="Image 420" text:anchor-type="as-char" svg:width="0.4457in" svg:height="0.2701in" draw:z-index="550"><draw:image xlink:href="Pictures/100000010000005600000035BFB7FD95.png" xlink:type="simple" xlink:show="embed" xlink:actuate="onLoad" draw:mime-type="image/png"/></draw:frame></text:p>
          </table:table-cell>
          <table:table-cell table:style-name="Table20.D3" office:value-type="string">
            <text:p text:style-name="P689"/>
            <text:p text:style-name="P690"><draw:frame draw:style-name="fr3" draw:name="Image 421" text:anchor-type="as-char" svg:width="0.3602in" svg:height="0.0547in" draw:z-index="551"><draw:image xlink:href="Pictures/10000001000000460000000A24116AD1.png" xlink:type="simple" xlink:show="embed" xlink:actuate="onLoad" draw:mime-type="image/png"/></draw:frame></text:p>
          </table:table-cell>
          <table:table-cell table:style-name="Table20.E3" office:value-type="string">
            <text:p text:style-name="P691"/>
            <text:p text:style-name="P675"><draw:frame draw:style-name="fr9" draw:name="Image28" text:anchor-type="as-char" svg:width="0.252in" svg:height="0.0472in" draw:z-index="552"><draw:image xlink:href="Pictures/100000010000001800000004FBE9D5DF.png" xlink:type="simple" xlink:show="embed" xlink:actuate="onLoad" draw:mime-type="image/png"/></draw:frame></text:p>
          </table:table-cell>
          <table:table-cell table:style-name="Table20.F3" office:value-type="string">
            <text:p text:style-name="P692"/>
            <text:p text:style-name="P693"><draw:frame draw:style-name="fr9" draw:name="Image29" text:anchor-type="as-char" svg:width="0.0217in" svg:height="0.0457in" draw:z-index="553"><draw:image xlink:href="Pictures/100000010000000200000004FAEFD8F3.png" xlink:type="simple" xlink:show="embed" xlink:actuate="onLoad" draw:mime-type="image/png"/></draw:frame></text:p>
          </table:table-cell>
          <table:table-cell table:style-name="Table20.G3" office:value-type="string">
            <text:p text:style-name="P692"/>
            <text:p text:style-name="P694"><draw:frame draw:style-name="fr9" draw:name="Image30" text:anchor-type="as-char" svg:width="0.0362in" svg:height="0.0445in" draw:z-index="554"><draw:image xlink:href="Pictures/10000001000000030000000411340F40.png" xlink:type="simple" xlink:show="embed" xlink:actuate="onLoad" draw:mime-type="image/png"/></draw:frame></text:p>
          </table:table-cell>
          <table:table-cell table:style-name="Table20.H3" office:value-type="string">
            <text:p text:style-name="P689"/>
            <text:p text:style-name="P695"><draw:frame draw:style-name="fr3" draw:name="Image 428" text:anchor-type="as-char" svg:width="0.3598in" svg:height="0.0547in" draw:z-index="555"><draw:image xlink:href="Pictures/10000001000000460000000AFA20A3FB.png" xlink:type="simple" xlink:show="embed" xlink:actuate="onLoad" draw:mime-type="image/png"/></draw:frame></text:p>
          </table:table-cell>
          <table:table-cell table:style-name="Table20.I3" office:value-type="string">
            <text:p text:style-name="P696"/>
            <text:p text:style-name="P683"><draw:frame draw:style-name="fr3" draw:name="Image 429" text:anchor-type="as-char" svg:width="0.3299in" svg:height="0.0547in" draw:z-index="556"><draw:image xlink:href="Pictures/10000001000000400000000B6774C863.png" xlink:type="simple" xlink:show="embed" xlink:actuate="onLoad" draw:mime-type="image/png"/></draw:frame></text:p>
          </table:table-cell>
        </table:table-row>
        <table:table-row table:style-name="Table20.4">
          <table:table-cell table:style-name="Table20.A4" office:value-type="string">
            <text:p text:style-name="P697"/>
            <text:p text:style-name="P685"><draw:frame draw:style-name="fr9" draw:name="Image31" text:anchor-type="as-char" svg:width="0.3335in" svg:height="0.0472in" draw:z-index="557"><draw:image xlink:href="Pictures/100000010000002000000004179AFCAD.png" xlink:type="simple" xlink:show="embed" xlink:actuate="onLoad" draw:mime-type="image/png"/></draw:frame></text:p>
          </table:table-cell>
          <table:table-cell table:style-name="Table20.B4" office:value-type="string">
            <text:p text:style-name="P698"/>
            <text:p text:style-name="P699"><draw:frame draw:style-name="fr3" draw:name="Image 432" text:anchor-type="as-char" svg:width="0.711in" svg:height="0.122in" draw:z-index="558"><draw:image xlink:href="Pictures/100000010000008800000018C769EEAA.png" xlink:type="simple" xlink:show="embed" xlink:actuate="onLoad" draw:mime-type="image/png"/></draw:frame></text:p>
          </table:table-cell>
          <table:table-cell table:style-name="Table20.C4" office:value-type="string">
            <text:p text:style-name="P697"/>
            <text:p text:style-name="P700"><draw:frame draw:style-name="fr9" draw:name="Image32" text:anchor-type="as-char" svg:width="0.3646in" svg:height="0.0472in" draw:z-index="559"><draw:image xlink:href="Pictures/1000000100000022000000047F77D96F.png" xlink:type="simple" xlink:show="embed" xlink:actuate="onLoad" draw:mime-type="image/png"/></draw:frame></text:p>
          </table:table-cell>
          <table:table-cell table:style-name="Table20.D4" office:value-type="string">
            <text:p text:style-name="P701"/>
            <text:p text:style-name="P702"><draw:frame draw:style-name="fr3" draw:name="Image 435" text:anchor-type="as-char" svg:width="0.3555in" svg:height="0.0547in" draw:z-index="560"><draw:image xlink:href="Pictures/10000001000000450000000BD5D178E8.png" xlink:type="simple" xlink:show="embed" xlink:actuate="onLoad" draw:mime-type="image/png"/></draw:frame></text:p>
          </table:table-cell>
          <table:table-cell table:style-name="Table20.E4" office:value-type="string">
            <text:p text:style-name="P682"/>
            <text:p text:style-name="P675"><draw:frame draw:style-name="fr9" draw:name="Image33" text:anchor-type="as-char" svg:width="0.252in" svg:height="0.0472in" draw:z-index="561"><draw:image xlink:href="Pictures/1000000100000018000000045FDA33B8.png" xlink:type="simple" xlink:show="embed" xlink:actuate="onLoad" draw:mime-type="image/png"/></draw:frame></text:p>
          </table:table-cell>
          <table:table-cell table:style-name="Table20.F4" office:value-type="string">
            <text:p text:style-name="P669"/>
            <text:p text:style-name="P677"><draw:frame draw:style-name="fr9" draw:name="Image34" text:anchor-type="as-char" svg:width="0.0374in" svg:height="0.0445in" draw:z-index="562"><draw:image xlink:href="Pictures/1000000100000003000000042B33CD76.png" xlink:type="simple" xlink:show="embed" xlink:actuate="onLoad" draw:mime-type="image/png"/></draw:frame></text:p>
          </table:table-cell>
          <table:table-cell table:style-name="Table20.G4" office:value-type="string">
            <text:p text:style-name="P682"/>
            <text:p text:style-name="P703"><draw:frame draw:style-name="fr9" draw:name="Image35" text:anchor-type="as-char" svg:width="0.0346in" svg:height="0.0472in" draw:z-index="563"><draw:image xlink:href="Pictures/100000010000000300000004AF28756E.png" xlink:type="simple" xlink:show="embed" xlink:actuate="onLoad" draw:mime-type="image/png"/></draw:frame></text:p>
          </table:table-cell>
          <table:table-cell table:style-name="Table20.H4" office:value-type="string">
            <text:p text:style-name="P701"/>
            <text:p text:style-name="P704"><draw:frame draw:style-name="fr3" draw:name="Image 442" text:anchor-type="as-char" svg:width="0.3543in" svg:height="0.0547in" draw:z-index="564"><draw:image xlink:href="Pictures/10000001000000450000000B29C76717.png" xlink:type="simple" xlink:show="embed" xlink:actuate="onLoad" draw:mime-type="image/png"/></draw:frame></text:p>
          </table:table-cell>
          <table:table-cell table:style-name="Table20.I4" office:value-type="string">
            <text:p text:style-name="P705"/>
            <text:p text:style-name="P683"><draw:frame draw:style-name="fr3" draw:name="Image 443" text:anchor-type="as-char" svg:width="0.3299in" svg:height="0.0547in" draw:z-index="565"><draw:image xlink:href="Pictures/10000001000000400000000B17B5581C.png" xlink:type="simple" xlink:show="embed" xlink:actuate="onLoad" draw:mime-type="image/png"/></draw:frame></text:p>
          </table:table-cell>
        </table:table-row>
        <table:table-row table:style-name="Table20.3">
          <table:table-cell table:style-name="Table20.A5" office:value-type="string">
            <text:p text:style-name="P689"/>
            <text:p text:style-name="P685"><draw:frame draw:style-name="fr3" draw:name="Image 444" text:anchor-type="as-char" svg:width="0.3339in" svg:height="0.0465in" draw:z-index="566"><draw:image xlink:href="Pictures/10000001000000400000000904E7ACD2.png" xlink:type="simple" xlink:show="embed" xlink:actuate="onLoad" draw:mime-type="image/png"/></draw:frame></text:p>
          </table:table-cell>
          <table:table-cell table:style-name="Table20.B5" office:value-type="string">
            <text:p text:style-name="P676"/>
            <text:p text:style-name="P706"><draw:frame draw:style-name="fr3" draw:name="Image 445" text:anchor-type="as-char" svg:width="0.611in" svg:height="0.1201in" draw:z-index="567"><draw:image xlink:href="Pictures/100000010000007600000018B088E044.png" xlink:type="simple" xlink:show="embed" xlink:actuate="onLoad" draw:mime-type="image/png"/></draw:frame></text:p>
          </table:table-cell>
          <table:table-cell table:style-name="Table20.C5" office:value-type="string">
            <text:p text:style-name="P687"/>
            <text:p text:style-name="P688"><draw:frame draw:style-name="fr3" draw:name="Image 446" text:anchor-type="as-char" svg:width="0.448in" svg:height="0.2709in" draw:z-index="568"><draw:image xlink:href="Pictures/100000010000005600000034F50B920D.png" xlink:type="simple" xlink:show="embed" xlink:actuate="onLoad" draw:mime-type="image/png"/></draw:frame></text:p>
          </table:table-cell>
          <table:table-cell table:style-name="Table20.D5" office:value-type="string">
            <text:p text:style-name="P707"/>
            <text:p text:style-name="P690"><draw:frame draw:style-name="fr3" draw:name="Image 447" text:anchor-type="as-char" svg:width="0.3598in" svg:height="0.0547in" draw:z-index="569"><draw:image xlink:href="Pictures/10000001000000460000000BA978B83B.png" xlink:type="simple" xlink:show="embed" xlink:actuate="onLoad" draw:mime-type="image/png"/></draw:frame></text:p>
          </table:table-cell>
          <table:table-cell table:style-name="Table20.E5" office:value-type="string">
            <text:p text:style-name="P691"/>
            <text:p text:style-name="P675"><draw:frame draw:style-name="fr9" draw:name="Image36" text:anchor-type="as-char" svg:width="0.252in" svg:height="0.0472in" draw:z-index="570"><draw:image xlink:href="Pictures/100000010000001800000004BDFA9F9C.png" xlink:type="simple" xlink:show="embed" xlink:actuate="onLoad" draw:mime-type="image/png"/></draw:frame></text:p>
          </table:table-cell>
          <table:table-cell table:style-name="Table20.F5" office:value-type="string">
            <text:p text:style-name="P692"/>
            <text:p text:style-name="P708"><draw:frame draw:style-name="fr9" draw:name="Image37" text:anchor-type="as-char" svg:width="0.0346in" svg:height="0.0445in" draw:z-index="571"><draw:image xlink:href="Pictures/1000000100000003000000041966DD19.png" xlink:type="simple" xlink:show="embed" xlink:actuate="onLoad" draw:mime-type="image/png"/></draw:frame></text:p>
          </table:table-cell>
          <table:table-cell table:style-name="Table20.G5" office:value-type="string">
            <text:p text:style-name="P676"/>
            <text:p text:style-name="P679"><draw:frame draw:style-name="fr9" draw:name="Image38" text:anchor-type="as-char" svg:width="0.3839in" svg:height="0.1362in" draw:z-index="572"><draw:image xlink:href="Pictures/10000001000000240000000DA8FF37E4.png" xlink:type="simple" xlink:show="embed" xlink:actuate="onLoad" draw:mime-type="image/png"/></draw:frame></text:p>
          </table:table-cell>
          <table:table-cell table:style-name="Table20.H5" office:value-type="string">
            <text:p text:style-name="P709"/>
            <text:p text:style-name="P681"><draw:frame draw:style-name="fr9" draw:name="Image39" text:anchor-type="as-char" svg:width="0.0201in" svg:height="0.0161in" draw:z-index="573"><draw:image xlink:href="Pictures/1000000100000001000000013B9E0B61.png" xlink:type="simple" xlink:show="embed" xlink:actuate="onLoad" draw:mime-type="image/png"/></draw:frame></text:p>
          </table:table-cell>
          <table:table-cell table:style-name="Table20.I5" office:value-type="string">
            <text:p text:style-name="P696"/>
            <text:p text:style-name="P683"><draw:frame draw:style-name="fr3" draw:name="Image 456" text:anchor-type="as-char" svg:width="0.3299in" svg:height="0.0547in" draw:z-index="574"><draw:image xlink:href="Pictures/10000001000000400000000B94A44459.png" xlink:type="simple" xlink:show="embed" xlink:actuate="onLoad" draw:mime-type="image/png"/></draw:frame></text:p>
          </table:table-cell>
        </table:table-row>
        <table:table-row table:style-name="Table20.6">
          <table:table-cell table:style-name="Table20.A6" office:value-type="string">
            <text:p text:style-name="P701"/>
            <text:p text:style-name="P685"><draw:frame draw:style-name="fr9" draw:name="Image40" text:anchor-type="as-char" svg:width="0.3311in" svg:height="0.0472in" draw:z-index="575"><draw:image xlink:href="Pictures/100000010000001F00000004B608B576.png" xlink:type="simple" xlink:show="embed" xlink:actuate="onLoad" draw:mime-type="image/png"/></draw:frame></text:p>
          </table:table-cell>
          <table:table-cell table:style-name="Table20.B6" office:value-type="string">
            <text:p text:style-name="P701"/>
            <text:p text:style-name="P710"><draw:frame draw:style-name="fr3" draw:name="Image 460" text:anchor-type="as-char" svg:width="0.5638in" svg:height="0.0465in" draw:z-index="576"><draw:image xlink:href="Pictures/100000010000006D00000009F7804A87.png" xlink:type="simple" xlink:show="embed" xlink:actuate="onLoad" draw:mime-type="image/png"/></draw:frame></text:p>
          </table:table-cell>
          <table:table-cell table:style-name="Table20.C6" office:value-type="string">
            <text:p text:style-name="P701"/>
            <text:p text:style-name="P711"><draw:frame draw:style-name="fr9" draw:name="Image43" text:anchor-type="as-char" svg:width="0.3382in" svg:height="0.0472in" draw:z-index="577"><draw:image xlink:href="Pictures/10000001000000200000000494960EF2.png" xlink:type="simple" xlink:show="embed" xlink:actuate="onLoad" draw:mime-type="image/png"/></draw:frame></text:p>
          </table:table-cell>
          <table:table-cell table:style-name="Table20.D6" office:value-type="string">
            <text:p text:style-name="P712"/>
            <text:p text:style-name="P690"><draw:frame draw:style-name="fr3" draw:name="Image 463" text:anchor-type="as-char" svg:width="0.3598in" svg:height="0.0547in" draw:z-index="578"><draw:image xlink:href="Pictures/10000001000000460000000B78F7E69A.png" xlink:type="simple" xlink:show="embed" xlink:actuate="onLoad" draw:mime-type="image/png"/></draw:frame></text:p>
          </table:table-cell>
          <table:table-cell table:style-name="Table20.E6" office:value-type="string">
            <text:p text:style-name="P705"/>
            <text:p text:style-name="P675"><draw:frame draw:style-name="fr9" draw:name="Image44" text:anchor-type="as-char" svg:width="0.252in" svg:height="0.0472in" draw:z-index="579"><draw:image xlink:href="Pictures/100000010000001800000004DBD1F0C6.png" xlink:type="simple" xlink:show="embed" xlink:actuate="onLoad" draw:mime-type="image/png"/></draw:frame></text:p>
          </table:table-cell>
          <table:table-cell table:style-name="Table20.F6" office:value-type="string">
            <text:p text:style-name="P682"/>
            <text:p text:style-name="P713"><draw:frame draw:style-name="fr9" draw:name="Image46" text:anchor-type="as-char" svg:width="0.0398in" svg:height="0.0445in" draw:z-index="580"><draw:image xlink:href="Pictures/100000010000000300000004FA47F3AD.png" xlink:type="simple" xlink:show="embed" xlink:actuate="onLoad" draw:mime-type="image/png"/></draw:frame></text:p>
          </table:table-cell>
          <table:table-cell table:style-name="Table20.G6" office:value-type="string">
            <text:p text:style-name="P682"/>
            <text:p text:style-name="P714"><draw:frame draw:style-name="fr9" draw:name="Image47" text:anchor-type="as-char" svg:width="0.0335in" svg:height="0.0445in" draw:z-index="581"><draw:image xlink:href="Pictures/1000000100000003000000048BB6398C.png" xlink:type="simple" xlink:show="embed" xlink:actuate="onLoad" draw:mime-type="image/png"/></draw:frame></text:p>
          </table:table-cell>
          <table:table-cell table:style-name="Table20.H6" office:value-type="string">
            <text:p text:style-name="P712"/>
            <text:p text:style-name="P695"><draw:frame draw:style-name="fr3" draw:name="Image 470" text:anchor-type="as-char" svg:width="0.3583in" svg:height="0.0547in" draw:z-index="582"><draw:image xlink:href="Pictures/10000001000000460000000B4E13DFE1.png" xlink:type="simple" xlink:show="embed" xlink:actuate="onLoad" draw:mime-type="image/png"/></draw:frame></text:p>
          </table:table-cell>
          <table:table-cell table:style-name="Table20.I6" office:value-type="string">
            <text:p text:style-name="P715"/>
            <text:p text:style-name="P683"><draw:frame draw:style-name="fr3" draw:name="Image 471" text:anchor-type="as-char" svg:width="0.3311in" svg:height="0.0547in" draw:z-index="583"><draw:image xlink:href="Pictures/10000001000000400000000A106FF88A.png" xlink:type="simple" xlink:show="embed" xlink:actuate="onLoad" draw:mime-type="image/png"/></draw:frame></text:p>
          </table:table-cell>
        </table:table-row>
        <table:table-row table:style-name="Table20.6">
          <table:table-cell table:style-name="Table20.A7" office:value-type="string">
            <text:p text:style-name="P701"/>
            <text:p text:style-name="P685"><draw:frame draw:style-name="fr9" draw:name="Image48" text:anchor-type="as-char" svg:width="0.3311in" svg:height="0.0472in" draw:z-index="584"><draw:image xlink:href="Pictures/100000010000001F00000004BC91A275.png" xlink:type="simple" xlink:show="embed" xlink:actuate="onLoad" draw:mime-type="image/png"/></draw:frame></text:p>
          </table:table-cell>
          <table:table-cell table:style-name="Table20.B7" office:value-type="string">
            <text:p text:style-name="P716"/>
            <text:p text:style-name="P717"><draw:frame draw:style-name="fr3" draw:name="Image 474" text:anchor-type="as-char" svg:width="0.6272in" svg:height="0.122in" draw:z-index="585"><draw:image xlink:href="Pictures/10000001000000790000001778B82F50.png" xlink:type="simple" xlink:show="embed" xlink:actuate="onLoad" draw:mime-type="image/png"/></draw:frame></text:p>
          </table:table-cell>
          <table:table-cell table:style-name="Table20.C7" office:value-type="string">
            <text:p text:style-name="P701"/>
            <text:p text:style-name="P718"><draw:frame draw:style-name="fr9" draw:name="Image49" text:anchor-type="as-char" svg:width="0.3646in" svg:height="0.0472in" draw:z-index="586"><draw:image xlink:href="Pictures/100000010000002200000004DFAFECE8.png" xlink:type="simple" xlink:show="embed" xlink:actuate="onLoad" draw:mime-type="image/png"/></draw:frame></text:p>
          </table:table-cell>
          <table:table-cell table:style-name="Table20.D7" office:value-type="string">
            <text:p text:style-name="P712"/>
            <text:p text:style-name="P702"><draw:frame draw:style-name="fr3" draw:name="Image 477" text:anchor-type="as-char" svg:width="0.3555in" svg:height="0.0547in" draw:z-index="587"><draw:image xlink:href="Pictures/10000001000000450000000B2556D9B3.png" xlink:type="simple" xlink:show="embed" xlink:actuate="onLoad" draw:mime-type="image/png"/></draw:frame></text:p>
          </table:table-cell>
          <table:table-cell table:style-name="Table20.E7" office:value-type="string">
            <text:p text:style-name="P705"/>
            <text:p text:style-name="P675"><draw:frame draw:style-name="fr9" draw:name="Image50" text:anchor-type="as-char" svg:width="0.252in" svg:height="0.0472in" draw:z-index="588"><draw:image xlink:href="Pictures/1000000100000018000000048D3625B3.png" xlink:type="simple" xlink:show="embed" xlink:actuate="onLoad" draw:mime-type="image/png"/></draw:frame></text:p>
          </table:table-cell>
          <table:table-cell table:style-name="Table20.F7" office:value-type="string">
            <text:p text:style-name="P705"/>
            <text:p text:style-name="P719"><draw:frame draw:style-name="fr9" draw:name="Image51" text:anchor-type="as-char" svg:width="0.0346in" svg:height="0.0472in" draw:z-index="589"><draw:image xlink:href="Pictures/1000000100000003000000042B2A6B89.png" xlink:type="simple" xlink:show="embed" xlink:actuate="onLoad" draw:mime-type="image/png"/></draw:frame></text:p>
          </table:table-cell>
          <table:table-cell table:style-name="Table20.G7" office:value-type="string">
            <text:p text:style-name="P682"/>
            <text:p text:style-name="P720"><draw:frame draw:style-name="fr9" draw:name="Image52" text:anchor-type="as-char" svg:width="0.039in" svg:height="0.0445in" draw:z-index="590"><draw:image xlink:href="Pictures/10000001000000030000000406C341BC.png" xlink:type="simple" xlink:show="embed" xlink:actuate="onLoad" draw:mime-type="image/png"/></draw:frame></text:p>
          </table:table-cell>
          <table:table-cell table:style-name="Table20.H7" office:value-type="string">
            <text:p text:style-name="P712"/>
            <text:p text:style-name="P704"><draw:frame draw:style-name="fr3" draw:name="Image 484" text:anchor-type="as-char" svg:width="0.3543in" svg:height="0.0547in" draw:z-index="591"><draw:image xlink:href="Pictures/10000001000000450000000BD7D38AD3.png" xlink:type="simple" xlink:show="embed" xlink:actuate="onLoad" draw:mime-type="image/png"/></draw:frame></text:p>
          </table:table-cell>
          <table:table-cell table:style-name="Table20.I7" office:value-type="string">
            <text:p text:style-name="P715"/>
            <text:p text:style-name="P683"><draw:frame draw:style-name="fr3" draw:name="Image 485" text:anchor-type="as-char" svg:width="0.3299in" svg:height="0.0547in" draw:z-index="592"><draw:image xlink:href="Pictures/10000001000000400000000B421DB074.png" xlink:type="simple" xlink:show="embed" xlink:actuate="onLoad" draw:mime-type="image/png"/></draw:frame></text:p>
          </table:table-cell>
        </table:table-row>
        <table:table-row table:style-name="Table20.8">
          <table:table-cell table:style-name="Table20.A8" office:value-type="string">
            <text:p text:style-name="P701"/>
            <text:p text:style-name="P685"><draw:frame draw:style-name="fr9" draw:name="Image53" text:anchor-type="as-char" svg:width="0.3311in" svg:height="0.0472in" draw:z-index="593"><draw:image xlink:href="Pictures/100000010000001F000000046CA4287B.png" xlink:type="simple" xlink:show="embed" xlink:actuate="onLoad" draw:mime-type="image/png"/></draw:frame></text:p>
          </table:table-cell>
          <table:table-cell table:style-name="Table20.B8" office:value-type="string">
            <text:p text:style-name="P716"/>
            <text:p text:style-name="P721"><draw:frame draw:style-name="fr3" draw:name="Image 489" text:anchor-type="as-char" svg:width="0.6965in" svg:height="0.122in" draw:z-index="594"><draw:image xlink:href="Pictures/1000000100000085000000184A07B288.png" xlink:type="simple" xlink:show="embed" xlink:actuate="onLoad" draw:mime-type="image/png"/></draw:frame></text:p>
          </table:table-cell>
          <table:table-cell table:style-name="Table20.C8" office:value-type="string">
            <text:p text:style-name="P701"/>
            <text:p text:style-name="P711"><draw:frame draw:style-name="fr9" draw:name="Image54" text:anchor-type="as-char" svg:width="0.3382in" svg:height="0.0472in" draw:z-index="595"><draw:image xlink:href="Pictures/1000000100000020000000048F8912E9.png" xlink:type="simple" xlink:show="embed" xlink:actuate="onLoad" draw:mime-type="image/png"/></draw:frame></text:p>
          </table:table-cell>
          <table:table-cell table:style-name="Table20.D8" office:value-type="string">
            <text:p text:style-name="P712"/>
            <text:p text:style-name="P722"><draw:frame draw:style-name="fr3" draw:name="Image 492" text:anchor-type="as-char" svg:width="0.3583in" svg:height="0.0547in" draw:z-index="596"><draw:image xlink:href="Pictures/10000001000000450000000B8460F831.png" xlink:type="simple" xlink:show="embed" xlink:actuate="onLoad" draw:mime-type="image/png"/></draw:frame></text:p>
          </table:table-cell>
          <table:table-cell table:style-name="Table20.E8" office:value-type="string">
            <text:p text:style-name="P705"/>
            <text:p text:style-name="P675"><draw:frame draw:style-name="fr9" draw:name="Image55" text:anchor-type="as-char" svg:width="0.252in" svg:height="0.0472in" draw:z-index="597"><draw:image xlink:href="Pictures/100000010000001800000004667646C9.png" xlink:type="simple" xlink:show="embed" xlink:actuate="onLoad" draw:mime-type="image/png"/></draw:frame></text:p>
          </table:table-cell>
          <table:table-cell table:style-name="Table20.F8" office:value-type="string">
            <text:p text:style-name="P682"/>
            <text:p text:style-name="P723"><draw:frame draw:style-name="fr9" draw:name="Image56" text:anchor-type="as-char" svg:width="0.0189in" svg:height="0.0445in" draw:z-index="598"><draw:image xlink:href="Pictures/1000000100000001000000049FC93483.png" xlink:type="simple" xlink:show="embed" xlink:actuate="onLoad" draw:mime-type="image/png"/></draw:frame></text:p>
          </table:table-cell>
          <table:table-cell table:style-name="Table20.G8" office:value-type="string">
            <text:p text:style-name="P682"/>
            <text:p text:style-name="P724"><draw:frame draw:style-name="fr9" draw:name="Image57" text:anchor-type="as-char" svg:width="0.0217in" svg:height="0.0457in" draw:z-index="599"><draw:image xlink:href="Pictures/100000010000000200000004A65512E7.png" xlink:type="simple" xlink:show="embed" xlink:actuate="onLoad" draw:mime-type="image/png"/></draw:frame></text:p>
          </table:table-cell>
          <table:table-cell table:style-name="Table20.H8" office:value-type="string">
            <text:p text:style-name="P712"/>
            <text:p text:style-name="P725"><draw:frame draw:style-name="fr3" draw:name="Image 499" text:anchor-type="as-char" svg:width="0.3571in" svg:height="0.0547in" draw:z-index="600"><draw:image xlink:href="Pictures/10000001000000450000000B71FCBF08.png" xlink:type="simple" xlink:show="embed" xlink:actuate="onLoad" draw:mime-type="image/png"/></draw:frame></text:p>
          </table:table-cell>
          <table:table-cell table:style-name="Table20.I8" office:value-type="string">
            <text:p text:style-name="P715"/>
            <text:p text:style-name="P683"><draw:frame draw:style-name="fr3" draw:name="Image 500" text:anchor-type="as-char" svg:width="0.3299in" svg:height="0.0547in" draw:z-index="601"><draw:image xlink:href="Pictures/10000001000000400000000B65353733.png" xlink:type="simple" xlink:show="embed" xlink:actuate="onLoad" draw:mime-type="image/png"/></draw:frame></text:p>
          </table:table-cell>
        </table:table-row>
        <table:table-row table:style-name="Table20.9">
          <table:table-cell table:style-name="Table20.A9" office:value-type="string">
            <text:p text:style-name="P684"/>
            <text:p text:style-name="P685"><draw:frame draw:style-name="fr3" draw:name="Image 501" text:anchor-type="as-char" svg:width="0.3307in" svg:height="0.0465in" draw:z-index="602"><draw:image xlink:href="Pictures/100000010000004000000009CC125D2C.png" xlink:type="simple" xlink:show="embed" xlink:actuate="onLoad" draw:mime-type="image/png"/></draw:frame></text:p>
          </table:table-cell>
          <table:table-cell table:style-name="Table20.B9" office:value-type="string">
            <text:p text:style-name="P726"/>
            <text:p text:style-name="P727"><draw:frame draw:style-name="fr3" draw:name="Image 502" text:anchor-type="as-char" svg:width="0.55in" svg:height="0.1193in" draw:z-index="603"><draw:image xlink:href="Pictures/100000010000006A00000017FCE1A775.png" xlink:type="simple" xlink:show="embed" xlink:actuate="onLoad" draw:mime-type="image/png"/></draw:frame></text:p>
          </table:table-cell>
          <table:table-cell table:style-name="Table20.C9" office:value-type="string">
            <text:p text:style-name="P728"/>
            <text:p text:style-name="P688"><draw:frame draw:style-name="fr3" draw:name="Image 503" text:anchor-type="as-char" svg:width="0.448in" svg:height="0.2709in" draw:z-index="604"><draw:image xlink:href="Pictures/1000000100000056000000346B37D56A.png" xlink:type="simple" xlink:show="embed" xlink:actuate="onLoad" draw:mime-type="image/png"/></draw:frame></text:p>
          </table:table-cell>
          <table:table-cell table:style-name="Table20.D9" office:value-type="string">
            <text:p text:style-name="P689"/>
            <text:p text:style-name="P690"><draw:frame draw:style-name="fr3" draw:name="Image 504" text:anchor-type="as-char" svg:width="0.3598in" svg:height="0.0547in" draw:z-index="605"><draw:image xlink:href="Pictures/10000001000000460000000B0B73F462.png" xlink:type="simple" xlink:show="embed" xlink:actuate="onLoad" draw:mime-type="image/png"/></draw:frame></text:p>
          </table:table-cell>
          <table:table-cell table:style-name="Table20.E9" office:value-type="string">
            <text:p text:style-name="P692"/>
            <text:p text:style-name="P675"><draw:frame draw:style-name="fr9" draw:name="Image58" text:anchor-type="as-char" svg:width="0.252in" svg:height="0.0472in" draw:z-index="606"><draw:image xlink:href="Pictures/1000000100000018000000045FDA33B8.png" xlink:type="simple" xlink:show="embed" xlink:actuate="onLoad" draw:mime-type="image/png"/></draw:frame></text:p>
          </table:table-cell>
          <table:table-cell table:style-name="Table20.F9" office:value-type="string">
            <text:p text:style-name="P729"/>
            <text:p text:style-name="P730"><draw:frame draw:style-name="fr9" draw:name="Image59" text:anchor-type="as-char" svg:width="0.0283in" svg:height="0.0445in" draw:z-index="607"><draw:image xlink:href="Pictures/10000001000000020000000464A777A1.png" xlink:type="simple" xlink:show="embed" xlink:actuate="onLoad" draw:mime-type="image/png"/></draw:frame></text:p>
          </table:table-cell>
          <table:table-cell table:style-name="Table20.G9" office:value-type="string">
            <text:p text:style-name="P726"/>
            <text:p text:style-name="P679"><draw:frame draw:style-name="fr3" draw:name="Image 509" text:anchor-type="as-char" svg:width="0.3827in" svg:height="0.1354in" draw:z-index="608"><draw:image xlink:href="Pictures/100000010000004A0000001A53075C89.png" xlink:type="simple" xlink:show="embed" xlink:actuate="onLoad" draw:mime-type="image/png"/></draw:frame></text:p>
          </table:table-cell>
          <table:table-cell table:style-name="Table20.H9" office:value-type="string">
            <text:p text:style-name="P731"/>
            <text:p text:style-name="P681"><draw:frame draw:style-name="fr9" draw:name="Image60" text:anchor-type="as-char" svg:width="0.0201in" svg:height="0.0161in" draw:z-index="609"><draw:image xlink:href="Pictures/1000000100000001000000013B9E0B61.png" xlink:type="simple" xlink:show="embed" xlink:actuate="onLoad" draw:mime-type="image/png"/></draw:frame></text:p>
          </table:table-cell>
          <table:table-cell table:style-name="Table20.I9" office:value-type="string">
            <text:p text:style-name="P691"/>
            <text:p text:style-name="P683"><draw:frame draw:style-name="fr3" draw:name="Image 512" text:anchor-type="as-char" svg:width="0.3311in" svg:height="0.0547in" draw:z-index="610"><draw:image xlink:href="Pictures/10000001000000400000000A7F672DCC.png" xlink:type="simple" xlink:show="embed" xlink:actuate="onLoad" draw:mime-type="image/png"/></draw:frame></text:p>
          </table:table-cell>
        </table:table-row>
        <table:table-row table:style-name="Table20.6">
          <table:table-cell table:style-name="Table20.A10" office:value-type="string">
            <text:p text:style-name="P701"/>
            <text:p text:style-name="P685"><draw:frame draw:style-name="fr3" draw:name="Image 513" text:anchor-type="as-char" svg:width="0.3339in" svg:height="0.0465in" draw:z-index="611"><draw:image xlink:href="Pictures/1000000100000040000000090A4B4056.png" xlink:type="simple" xlink:show="embed" xlink:actuate="onLoad" draw:mime-type="image/png"/></draw:frame></text:p>
          </table:table-cell>
          <table:table-cell table:style-name="Table20.B10" office:value-type="string">
            <text:p text:style-name="P701"/>
            <text:p text:style-name="P732"><draw:frame draw:style-name="fr3" draw:name="Image 514" text:anchor-type="as-char" svg:width="0.8819in" svg:height="0.0465in" draw:z-index="612"><draw:image xlink:href="Pictures/10000001000000A9000000097EFB6A87.png" xlink:type="simple" xlink:show="embed" xlink:actuate="onLoad" draw:mime-type="image/png"/></draw:frame></text:p>
          </table:table-cell>
          <table:table-cell table:style-name="Table20.C10" office:value-type="string">
            <text:p text:style-name="P701"/>
            <text:p text:style-name="P700"><draw:frame draw:style-name="fr9" draw:name="Image61" text:anchor-type="as-char" svg:width="0.3646in" svg:height="0.0472in" draw:z-index="613"><draw:image xlink:href="Pictures/10000001000000220000000485922C11.png" xlink:type="simple" xlink:show="embed" xlink:actuate="onLoad" draw:mime-type="image/png"/></draw:frame></text:p>
          </table:table-cell>
          <table:table-cell table:style-name="Table20.D10" office:value-type="string">
            <text:p text:style-name="P712"/>
            <text:p text:style-name="P702"><draw:frame draw:style-name="fr3" draw:name="Image 517" text:anchor-type="as-char" svg:width="0.3571in" svg:height="0.0547in" draw:z-index="614"><draw:image xlink:href="Pictures/10000001000000450000000A57A1DD05.png" xlink:type="simple" xlink:show="embed" xlink:actuate="onLoad" draw:mime-type="image/png"/></draw:frame></text:p>
          </table:table-cell>
          <table:table-cell table:style-name="Table20.E10" office:value-type="string">
            <text:p text:style-name="P705"/>
            <text:p text:style-name="P675"><draw:frame draw:style-name="fr9" draw:name="Image63" text:anchor-type="as-char" svg:width="0.252in" svg:height="0.0472in" draw:z-index="615"><draw:image xlink:href="Pictures/100000010000001800000004A075321E.png" xlink:type="simple" xlink:show="embed" xlink:actuate="onLoad" draw:mime-type="image/png"/></draw:frame></text:p>
          </table:table-cell>
          <table:table-cell table:style-name="Table20.F10" office:value-type="string">
            <text:p text:style-name="P705"/>
            <text:p text:style-name="P733"><draw:frame draw:style-name="fr9" draw:name="Image64" text:anchor-type="as-char" svg:width="0.0409in" svg:height="0.0472in" draw:z-index="616"><draw:image xlink:href="Pictures/100000010000000300000004023E9194.png" xlink:type="simple" xlink:show="embed" xlink:actuate="onLoad" draw:mime-type="image/png"/></draw:frame></text:p>
          </table:table-cell>
          <table:table-cell table:style-name="Table20.G10" office:value-type="string">
            <text:p text:style-name="P682"/>
            <text:p text:style-name="P734"><draw:frame draw:style-name="fr9" draw:name="Image66" text:anchor-type="as-char" svg:width="0.0299in" svg:height="0.0445in" draw:z-index="617"><draw:image xlink:href="Pictures/1000000100000002000000041FE3F9CF.png" xlink:type="simple" xlink:show="embed" xlink:actuate="onLoad" draw:mime-type="image/png"/></draw:frame></text:p>
          </table:table-cell>
          <table:table-cell table:style-name="Table20.H10" office:value-type="string">
            <text:p text:style-name="P712"/>
            <text:p text:style-name="P704"><draw:frame draw:style-name="fr3" draw:name="Image 524" text:anchor-type="as-char" svg:width="0.3563in" svg:height="0.0547in" draw:z-index="618"><draw:image xlink:href="Pictures/10000001000000450000000ABA3486BC.png" xlink:type="simple" xlink:show="embed" xlink:actuate="onLoad" draw:mime-type="image/png"/></draw:frame></text:p>
          </table:table-cell>
          <table:table-cell table:style-name="Table20.I10" office:value-type="string">
            <text:p text:style-name="P715"/>
            <text:p text:style-name="P683"><draw:frame draw:style-name="fr3" draw:name="Image 525" text:anchor-type="as-char" svg:width="0.3311in" svg:height="0.0547in" draw:z-index="619"><draw:image xlink:href="Pictures/10000001000000400000000A85A34A55.png" xlink:type="simple" xlink:show="embed" xlink:actuate="onLoad" draw:mime-type="image/png"/></draw:frame></text:p>
          </table:table-cell>
        </table:table-row>
        <table:table-row table:style-name="Table20.6">
          <table:table-cell table:style-name="Table20.A11" office:value-type="string">
            <text:p text:style-name="P701"/>
            <text:p text:style-name="P685"><draw:frame draw:style-name="fr3" draw:name="Image 526" text:anchor-type="as-char" svg:width="0.3335in" svg:height="0.0465in" draw:z-index="620"><draw:image xlink:href="Pictures/100000010000004000000009155DA6BF.png" xlink:type="simple" xlink:show="embed" xlink:actuate="onLoad" draw:mime-type="image/png"/></draw:frame></text:p>
          </table:table-cell>
          <table:table-cell table:style-name="Table20.B11" office:value-type="string">
            <text:p text:style-name="P716"/>
            <text:p text:style-name="P735"><draw:frame draw:style-name="fr3" draw:name="Image 527" text:anchor-type="as-char" svg:width="0.5126in" svg:height="0.1193in" draw:z-index="621"><draw:image xlink:href="Pictures/100000010000006300000017AE1440A6.png" xlink:type="simple" xlink:show="embed" xlink:actuate="onLoad" draw:mime-type="image/png"/></draw:frame></text:p>
          </table:table-cell>
          <table:table-cell table:style-name="Table20.C11" office:value-type="string">
            <text:p text:style-name="P701"/>
            <text:p text:style-name="P700"><draw:frame draw:style-name="fr9" draw:name="Image67" text:anchor-type="as-char" svg:width="0.3646in" svg:height="0.0472in" draw:z-index="622"><draw:image xlink:href="Pictures/1000000100000022000000043253399D.png" xlink:type="simple" xlink:show="embed" xlink:actuate="onLoad" draw:mime-type="image/png"/></draw:frame></text:p>
          </table:table-cell>
          <table:table-cell table:style-name="Table20.D11" office:value-type="string">
            <text:p text:style-name="P712"/>
            <text:p text:style-name="P674"><draw:frame draw:style-name="fr9" draw:name="Image68" text:anchor-type="as-char" svg:width="0.3598in" svg:height="0.0555in" draw:z-index="623"><draw:image xlink:href="Pictures/100000010000002200000005691BCB67.png" xlink:type="simple" xlink:show="embed" xlink:actuate="onLoad" draw:mime-type="image/png"/></draw:frame></text:p>
          </table:table-cell>
          <table:table-cell table:style-name="Table20.E11" office:value-type="string">
            <text:p text:style-name="P705"/>
            <text:p text:style-name="P675"><draw:frame draw:style-name="fr9" draw:name="Image69" text:anchor-type="as-char" svg:width="0.252in" svg:height="0.0472in" draw:z-index="624"><draw:image xlink:href="Pictures/100000010000001800000004DBD1F0C6.png" xlink:type="simple" xlink:show="embed" xlink:actuate="onLoad" draw:mime-type="image/png"/></draw:frame></text:p>
          </table:table-cell>
          <table:table-cell table:style-name="Table20.F11" office:value-type="string">
            <text:p text:style-name="P682"/>
            <text:p text:style-name="P677"><draw:frame draw:style-name="fr9" draw:name="Image70" text:anchor-type="as-char" svg:width="0.0362in" svg:height="0.0445in" draw:z-index="625"><draw:image xlink:href="Pictures/10000001000000030000000411340F40.png" xlink:type="simple" xlink:show="embed" xlink:actuate="onLoad" draw:mime-type="image/png"/></draw:frame></text:p>
          </table:table-cell>
          <table:table-cell table:style-name="Table20.G11" office:value-type="string">
            <text:p text:style-name="P682"/>
            <text:p text:style-name="P736"><draw:frame draw:style-name="fr9" draw:name="Image71" text:anchor-type="as-char" svg:width="0.0283in" svg:height="0.0445in" draw:z-index="626"><draw:image xlink:href="Pictures/100000010000000200000004C56A23AE.png" xlink:type="simple" xlink:show="embed" xlink:actuate="onLoad" draw:mime-type="image/png"/></draw:frame></text:p>
          </table:table-cell>
          <table:table-cell table:style-name="Table20.H11" office:value-type="string">
            <text:p text:style-name="P712"/>
            <text:p text:style-name="P737"><draw:frame draw:style-name="fr9" draw:name="Image72" text:anchor-type="as-char" svg:width="0.3583in" svg:height="0.0555in" draw:z-index="627"><draw:image xlink:href="Pictures/1000000100000022000000058E836B83.png" xlink:type="simple" xlink:show="embed" xlink:actuate="onLoad" draw:mime-type="image/png"/></draw:frame></text:p>
          </table:table-cell>
          <table:table-cell table:style-name="Table20.I11" office:value-type="string">
            <text:p text:style-name="P715"/>
            <text:p text:style-name="P683"><draw:frame draw:style-name="fr3" draw:name="Image 540" text:anchor-type="as-char" svg:width="0.3311in" svg:height="0.0547in" draw:z-index="628"><draw:image xlink:href="Pictures/10000001000000400000000A64A1B3B8.png" xlink:type="simple" xlink:show="embed" xlink:actuate="onLoad" draw:mime-type="image/png"/></draw:frame></text:p>
          </table:table-cell>
        </table:table-row>
        <table:table-row table:style-name="Table20.6">
          <table:table-cell table:style-name="Table20.A12" office:value-type="string">
            <text:p text:style-name="P701"/>
            <text:p text:style-name="P685"><draw:frame draw:style-name="fr9" draw:name="Image77" text:anchor-type="as-char" svg:width="0.3311in" svg:height="0.0472in" draw:z-index="629"><draw:image xlink:href="Pictures/100000010000001F0000000426DB98A1.png" xlink:type="simple" xlink:show="embed" xlink:actuate="onLoad" draw:mime-type="image/png"/></draw:frame></text:p>
          </table:table-cell>
          <table:table-cell table:style-name="Table20.B12" office:value-type="string">
            <text:p text:style-name="P716"/>
            <text:p text:style-name="P738"><draw:frame draw:style-name="fr3" draw:name="Image 544" text:anchor-type="as-char" svg:width="0.5508in" svg:height="0.122in" draw:z-index="630"><draw:image xlink:href="Pictures/100000010000006A00000017E55EBAB8.png" xlink:type="simple" xlink:show="embed" xlink:actuate="onLoad" draw:mime-type="image/png"/></draw:frame></text:p>
          </table:table-cell>
          <table:table-cell table:style-name="Table20.C12" office:value-type="string">
            <text:p text:style-name="P701"/>
            <text:p text:style-name="P700"><draw:frame draw:style-name="fr9" draw:name="Image78" text:anchor-type="as-char" svg:width="0.3646in" svg:height="0.0472in" draw:z-index="631"><draw:image xlink:href="Pictures/1000000100000022000000040C9A2AC9.png" xlink:type="simple" xlink:show="embed" xlink:actuate="onLoad" draw:mime-type="image/png"/></draw:frame></text:p>
          </table:table-cell>
          <table:table-cell table:style-name="Table20.D12" office:value-type="string">
            <text:p text:style-name="P712"/>
            <text:p text:style-name="P702"><draw:frame draw:style-name="fr3" draw:name="Image 547" text:anchor-type="as-char" svg:width="0.3555in" svg:height="0.0547in" draw:z-index="632"><draw:image xlink:href="Pictures/10000001000000450000000BE6E8730D.png" xlink:type="simple" xlink:show="embed" xlink:actuate="onLoad" draw:mime-type="image/png"/></draw:frame></text:p>
          </table:table-cell>
          <table:table-cell table:style-name="Table20.E12" office:value-type="string">
            <text:p text:style-name="P705"/>
            <text:p text:style-name="P675"><draw:frame draw:style-name="fr9" draw:name="Image79" text:anchor-type="as-char" svg:width="0.252in" svg:height="0.0472in" draw:z-index="633"><draw:image xlink:href="Pictures/1000000100000018000000048D3625B3.png" xlink:type="simple" xlink:show="embed" xlink:actuate="onLoad" draw:mime-type="image/png"/></draw:frame></text:p>
          </table:table-cell>
          <table:table-cell table:style-name="Table20.F12" office:value-type="string">
            <text:p text:style-name="P705"/>
            <text:p text:style-name="P719"><draw:frame draw:style-name="fr9" draw:name="Image80" text:anchor-type="as-char" svg:width="0.0346in" svg:height="0.0472in" draw:z-index="634"><draw:image xlink:href="Pictures/1000000100000003000000042B2A6B89.png" xlink:type="simple" xlink:show="embed" xlink:actuate="onLoad" draw:mime-type="image/png"/></draw:frame></text:p>
          </table:table-cell>
          <table:table-cell table:style-name="Table20.G12" office:value-type="string">
            <text:p text:style-name="P682"/>
            <text:p text:style-name="P720"><draw:frame draw:style-name="fr9" draw:name="Image81" text:anchor-type="as-char" svg:width="0.039in" svg:height="0.0445in" draw:z-index="635"><draw:image xlink:href="Pictures/10000001000000030000000406C341BC.png" xlink:type="simple" xlink:show="embed" xlink:actuate="onLoad" draw:mime-type="image/png"/></draw:frame></text:p>
          </table:table-cell>
          <table:table-cell table:style-name="Table20.H12" office:value-type="string">
            <text:p text:style-name="P712"/>
            <text:p text:style-name="P704"><draw:frame draw:style-name="fr3" draw:name="Image 554" text:anchor-type="as-char" svg:width="0.3543in" svg:height="0.0547in" draw:z-index="636"><draw:image xlink:href="Pictures/10000001000000450000000B96AE7ABC.png" xlink:type="simple" xlink:show="embed" xlink:actuate="onLoad" draw:mime-type="image/png"/></draw:frame></text:p>
          </table:table-cell>
          <table:table-cell table:style-name="Table20.I12" office:value-type="string">
            <text:p text:style-name="P715"/>
            <text:p text:style-name="P683"><draw:frame draw:style-name="fr3" draw:name="Image 555" text:anchor-type="as-char" svg:width="0.3311in" svg:height="0.0547in" draw:z-index="637"><draw:image xlink:href="Pictures/10000001000000400000000A9DDB21C1.png" xlink:type="simple" xlink:show="embed" xlink:actuate="onLoad" draw:mime-type="image/png"/></draw:frame></text:p>
          </table:table-cell>
        </table:table-row>
      </table:table>
      <text:p text:style-name="P739"/>
      <text:p text:style-name="P740"/>
      <text:p text:style-name="P740"/>
      <text:p text:style-name="P741"/>
      <text:p text:style-name="P742"><text:span text:style-name="T738">PORTARIA</text:span><text:span text:style-name="T739"> </text:span><text:span text:style-name="T738">Nº</text:span><text:span text:style-name="T739"> </text:span><text:span text:style-name="T740">1.750/2026</text:span></text:p>
      <text:p text:style-name="P743"/>
      <text:p text:style-name="P744"><text:span text:style-name="T741">DESIGNA</text:span><text:span text:style-name="T742"><text:tab/></text:span><text:span text:style-name="T741">SERVIDOR</text:span><text:span text:style-name="T742"><text:tab/></text:span><text:span text:style-name="T743">PARA </text:span><text:span text:style-name="T742">ACOMPANHAMENTO E FISCALIZAÇÃO DA EXECUÇÃO DE CONTRATO FIRMADO NO </text:span><text:span text:style-name="T741">MUNICÍPIO.</text:span></text:p>
      <text:p text:style-name="P745"/>
      <text:p text:style-name="P746"><text:span text:style-name="T744">O</text:span><text:span text:style-name="T745"> </text:span><text:span text:style-name="T742">SECRETÁRIO</text:span><text:span text:style-name="T746"> </text:span><text:span text:style-name="T742">MUNICIPAL</text:span><text:span text:style-name="T746"> </text:span><text:span text:style-name="T742">DE</text:span><text:span text:style-name="T747"> </text:span><text:span text:style-name="T741">FAZENDA</text:span></text:p>
      <text:p text:style-name="P747"><text:span text:style-name="T744">de Cachoeiro de Itapemirim, Estado do</text:span><text:span text:style-name="T748"> </text:span><text:span text:style-name="T744">Espírito Santo, no uso de suas atribuições delegadas através do Decreto nº.</text:span><text:span text:style-name="T749"> </text:span><text:span text:style-name="T744">34.907/2025, tendo em vista o que consta no processo nº </text:span><text:span text:style-name="T742">46021/2022,</text:span></text:p>
      <text:p text:style-name="P743"/>
      <text:p text:style-name="P748"><text:span text:style-name="T741">RESOLVE:</text:span><text:span text:style-name="T741"/></text:p>
      <text:p text:style-name="P743"/>
      <text:p text:style-name="P749"><text:span text:style-name="T742">Art. 1º </text:span><text:span text:style-name="T744">Designar o servidor </text:span><text:span text:style-name="T742">MAURICIO PICOLI LIMA, </text:span><text:span text:style-name="T744">lotado na SEMFA, para acompanhamento e fiscalização da execução do serviço constante no Contrato descrito abaixo.</text:span></text:p>
      <text:p text:style-name="P750"/>
      <table:table table:name="Table21" table:style-name="Table21">
        <table:table-column table:style-name="Table21.A"/>
        <table:table-column table:style-name="Table21.B"/>
        <table:table-column table:style-name="Table21.C"/>
        <table:table-column table:style-name="Table21.D"/>
        <table:table-row table:style-name="Table21.1">
          <table:table-cell table:style-name="Table21.A1" office:value-type="string">
            <text:p text:style-name="P751"/>
            <text:p text:style-name="P752"><text:span text:style-name="T750">CONTRATO</text:span><text:span text:style-name="T750"/></text:p>
          </table:table-cell>
          <table:table-cell table:style-name="Table21.A1" office:value-type="string">
            <text:p text:style-name="P751"/>
            <text:p text:style-name="P753"><text:span text:style-name="T750">CONTRATADA</text:span><text:span text:style-name="T750"/></text:p>
          </table:table-cell>
          <table:table-cell table:style-name="Table21.A1" office:value-type="string">
            <text:p text:style-name="P751"/>
            <text:p text:style-name="P754"><text:span text:style-name="T750">OBJETO</text:span><text:span text:style-name="T750"/></text:p>
          </table:table-cell>
          <table:table-cell table:style-name="Table21.A1" office:value-type="string">
            <text:p text:style-name="P751"/>
            <text:p text:style-name="P755"><text:span text:style-name="T750">PROC.</text:span><text:span text:style-name="T751"> </text:span><text:span text:style-name="T752">Nº</text:span></text:p>
          </table:table-cell>
        </table:table-row>
        <table:table-row table:style-name="Table21.2">
          <table:table-cell table:style-name="Table21.A1" office:value-type="string">
            <text:p text:style-name="P756"/>
            <text:p text:style-name="P756"/>
            <text:p text:style-name="P756"/>
            <text:p text:style-name="P756"/>
            <text:p text:style-name="P756"/>
            <text:p text:style-name="P757"/>
            <text:p text:style-name="P758"><text:span text:style-name="T750">Nº</text:span><text:span text:style-name="T753"> </text:span><text:span text:style-name="T750">318/2023</text:span><text:span text:style-name="T754"> </text:span><text:span text:style-name="T750">07/12/2023</text:span></text:p>
          </table:table-cell>
          <table:table-cell table:style-name="Table21.A1" office:value-type="string">
            <text:p text:style-name="P756"/>
            <text:p text:style-name="P756"/>
            <text:p text:style-name="P756"/>
            <text:p text:style-name="P756"/>
            <text:p text:style-name="P756"/>
            <text:p text:style-name="P759"/>
            <text:p text:style-name="P760"><text:span text:style-name="T750">INNOVA</text:span><text:span text:style-name="T755"> </text:span><text:span text:style-name="T750">SOLUÇÕES</text:span></text:p>
            <text:p text:style-name="P761"><text:span text:style-name="T750">EM</text:span><text:span text:style-name="T753"> </text:span><text:span text:style-name="T750">GESTÃO</text:span><text:span text:style-name="T754"> </text:span><text:span text:style-name="T756">LTDA</text:span></text:p>
          </table:table-cell>
          <table:table-cell table:style-name="Table21.A1" office:value-type="string">
            <text:p text:style-name="P762"><text:span text:style-name="T757">CONTRATAÇÃO</text:span><text:span text:style-name="T758"> </text:span><text:span text:style-name="T757">DE</text:span><text:span text:style-name="T758"> </text:span><text:span text:style-name="T757">EMPRESA</text:span><text:span text:style-name="T758"> </text:span><text:span text:style-name="T757">PARA</text:span><text:span text:style-name="T758"> </text:span><text:span text:style-name="T757">FORNECIMENTO</text:span><text:span text:style-name="T758"> </text:span><text:span text:style-name="T757">DE</text:span><text:span text:style-name="T759"> </text:span><text:span text:style-name="T760">SISTEMAS INFORMATIZADOS DE GESTÃO</text:span></text:p>
            <text:p text:style-name="P763"><text:span text:style-name="T757">EDUCACIONAL</text:span><text:span text:style-name="T761"> </text:span><text:span text:style-name="T757">INTEGRADA,</text:span><text:span text:style-name="T761"> </text:span><text:span text:style-name="T757">ENGLOBANDO</text:span><text:span text:style-name="T761"> </text:span><text:span text:style-name="T757">CESSÃO</text:span><text:span text:style-name="T759"> </text:span><text:span text:style-name="T760">DE</text:span><text:span text:style-name="T762"> </text:span><text:span text:style-name="T760">DIREITO</text:span><text:span text:style-name="T762"> </text:span><text:span text:style-name="T760">DE</text:span><text:span text:style-name="T762"> </text:span><text:span text:style-name="T760">USO,</text:span><text:span text:style-name="T762"> </text:span><text:span text:style-name="T760">INSTALAÇÃO,</text:span><text:span text:style-name="T763"> </text:span><text:span text:style-name="T760">IMPLANTAÇÃO,</text:span><text:span text:style-name="T759"> </text:span><text:span text:style-name="T760">TREINAMENTO, CUSTOMIZAÇÃO, MIGRAÇÃO,</text:span><text:span text:style-name="T759"> </text:span><text:span text:style-name="T760">ADEQUAÇÃO,</text:span><text:span text:style-name="T764"> </text:span><text:span text:style-name="T760">SUPORTE</text:span><text:span text:style-name="T764"> </text:span><text:span text:style-name="T760">TÉCNICO,</text:span><text:span text:style-name="T764"> </text:span><text:span text:style-name="T760">ATUALIZAÇÃO</text:span><text:span text:style-name="T759"> </text:span><text:span text:style-name="T760">TECNOLÓGICA E ASSISTÊNCIA TÉCNICA, DOS</text:span><text:span text:style-name="T759"> </text:span><text:span text:style-name="T760">SISTEMAS INFORMATIZADOS</text:span><text:span text:style-name="T759"> </text:span><text:span text:style-name="T760">DE GESTÃO</text:span><text:span text:style-name="T759"> </text:span><text:span text:style-name="T760">EDUCACIONAL PÚBLICA INTEGRADA, VISANDO A</text:span><text:span text:style-name="T759"> </text:span><text:span text:style-name="T760">MELHORIA DA EFICIÊNCIA, EFICÁCIA E</text:span><text:span text:style-name="T759"> </text:span><text:span text:style-name="T760">EFETIVIDADE NO DESEMPENHO DE TODAS</text:span><text:span text:style-name="T759"> </text:span><text:span text:style-name="T760">ATIVIDADES,</text:span><text:span text:style-name="T762"> </text:span><text:span text:style-name="T760">SERVIÇOS</text:span><text:span text:style-name="T762"> </text:span><text:span text:style-name="T760">PRESTADOS</text:span><text:span text:style-name="T762"> </text:span><text:span text:style-name="T760">E</text:span><text:span text:style-name="T762"> </text:span><text:span text:style-name="T760">O</text:span><text:span text:style-name="T763"> </text:span><text:span text:style-name="T760">ALCANCE</text:span><text:span text:style-name="T759"> </text:span><text:span text:style-name="T760">DOS RESULTADOS PLANEJADOS PELA</text:span><text:span text:style-name="T759"> </text:span><text:span text:style-name="T757">MUNICIPALIDADE</text:span></text:p>
          </table:table-cell>
          <table:table-cell table:style-name="Table21.A1" office:value-type="string">
            <text:p text:style-name="P756"/>
            <text:p text:style-name="P756"/>
            <text:p text:style-name="P756"/>
            <text:p text:style-name="P756"/>
            <text:p text:style-name="P756"/>
            <text:p text:style-name="P764"/>
            <text:p text:style-name="P765"><text:span text:style-name="T757">46021/2022</text:span><text:span text:style-name="T757"/></text:p>
            <text:p text:style-name="P766"><text:span text:style-name="T757">62374/2023</text:span><text:span text:style-name="T757"/></text:p>
          </table:table-cell>
        </table:table-row>
      </table:table>
      <text:p text:style-name="P767"/>
      <text:p text:style-name="P768"><text:span text:style-name="T742">Art. 2° </text:span><text:span text:style-name="T744">Caberá ao fiscal do contrato e, no seu afastamento e seu impedimento legal, ao seu substituto, em especial:</text:span></text:p>
      <text:list text:style-name="WWNum4">
        <text:list-item>
          <text:p text:style-name="P769"><text:span text:style-name="T744">- Prestar apoio técnico e operacional ao gestor do contrato com informações pertinentes às suas competências;</text:span><text:span text:style-name="T744"/></text:p>
        </text:list-item>
        <text:list-item>
          <text:p text:style-name="P770"><text:span text:style-name="T744">-</text:span><text:span text:style-name="T765"> </text:span><text:span text:style-name="T744">Anotar</text:span><text:span text:style-name="T765"> </text:span><text:span text:style-name="T744">no</text:span><text:span text:style-name="T765"> </text:span><text:span text:style-name="T744">histórico</text:span><text:span text:style-name="T765"> </text:span><text:span text:style-name="T744">de</text:span><text:span text:style-name="T765"> </text:span><text:span text:style-name="T744">gerenciamento</text:span><text:span text:style-name="T765"> </text:span><text:span text:style-name="T744">do</text:span><text:span text:style-name="T765"> </text:span><text:span text:style-name="T744">contrato</text:span><text:span text:style-name="T765"> </text:span><text:span text:style-name="T744">todas as ocorrências relacionadas à execução do contrato, com a descrição do que for necessário para a regularização das faltas ou dos defeitos observados;</text:span></text:p>
        </text:list-item>
        <text:list-item>
          <text:p text:style-name="P771"><text:span text:style-name="T744">- Emitir notificações para a correção de rotinas ou de qualquer inexatidão ou irregularidade constatada, com a definição de prazo para a correção;</text:span><text:span text:style-name="T744"/></text:p>
        </text:list-item>
        <text:list-item>
          <text:p text:style-name="P772"><text:span text:style-name="T744">- Informar ao gestor do contato, em tempo hábil, a</text:span><text:span text:style-name="T749"> </text:span><text:span text:style-name="T744">situação</text:span><text:span text:style-name="T766"> </text:span><text:span text:style-name="T744">que</text:span><text:span text:style-name="T766"> </text:span><text:span text:style-name="T744">demandar</text:span><text:span text:style-name="T766"> </text:span><text:span text:style-name="T744">decisão</text:span><text:span text:style-name="T766"> </text:span><text:span text:style-name="T744">ou</text:span><text:span text:style-name="T766"> </text:span><text:span text:style-name="T744">adoção</text:span><text:span text:style-name="T766"> </text:span><text:span text:style-name="T744">de</text:span><text:span text:style-name="T766"> </text:span><text:span text:style-name="T744">medidas</text:span><text:span text:style-name="T766"> </text:span><text:span text:style-name="T744">que</text:span><text:span text:style-name="T766"> </text:span><text:span text:style-name="T744">ultrapassem</text:span><text:span text:style-name="T766"> </text:span><text:span text:style-name="T744">a sua</text:span><text:span text:style-name="T767"> </text:span><text:span text:style-name="T744">competência,</text:span><text:span text:style-name="T767"> </text:span><text:span text:style-name="T744">para</text:span><text:span text:style-name="T767"> </text:span><text:span text:style-name="T744">que</text:span><text:span text:style-name="T767"> </text:span><text:span text:style-name="T744">adote</text:span><text:span text:style-name="T767"> </text:span><text:span text:style-name="T744">as</text:span><text:span text:style-name="T767"> </text:span><text:span text:style-name="T744">medidas</text:span><text:span text:style-name="T767"> </text:span><text:span text:style-name="T744">necessárias</text:span><text:span text:style-name="T767"> </text:span><text:span text:style-name="T744">e</text:span><text:span text:style-name="T767"> </text:span><text:span text:style-name="T744">saneadoras,</text:span><text:span text:style-name="T767"> </text:span><text:span text:style-name="T744">se for o caso;</text:span></text:p>
        </text:list-item>
      </text:list>
      <text:p text:style-name="P773"/>
      <text:p text:style-name="P620"/>
      <text:p text:style-name="P620"/>
      <text:p text:style-name="P620"/>
      <text:p text:style-name="P620"/>
      <text:p text:style-name="P620"/>
      <text:p text:style-name="P620"/>
      <text:p text:style-name="P620"/>
      <text:p text:style-name="P620"/>
      <text:p text:style-name="P620"/>
      <text:p text:style-name="P620"/>
      <text:p text:style-name="P620"/>
      <text:p text:style-name="P620"/>
      <text:p text:style-name="P774"/>
      <text:list text:continue-numbering="true" text:style-name="WWNum4">
        <text:list-item>
          <text:p text:style-name="P775"><draw:frame draw:style-name="fr6" draw:name="Image 556" text:anchor-type="char" svg:x="0.4937in" svg:y="-1.928in" svg:width="7.7736in" svg:height="1.3681in" draw:z-index="333"><draw:image xlink:href="Pictures/10000000000009180000019B2F5AA03B.png" xlink:type="simple" xlink:show="embed" xlink:actuate="onLoad" draw:mime-type="image/png"/></draw:frame><text:span text:style-name="T768">- Comunicar imediatamente ao gestor do contrato quaisquer ocorrências que possam inviabilizar a execução do contrato nas datas estabelecidas;</text:span><text:span text:style-name="T768"/></text:p>
        </text:list-item>
        <text:list-item>
          <text:p text:style-name="P776"><text:span text:style-name="T769">- Fiscalizar a execução do contrato para que sejam cumpridas as condições estabelecidas, de modo a assegurar os melhores resultados para a administração, com a conferência das notas fiscais e das documentações exigidas para o pagamento e, após o ateste, que certifica o recebimento</text:span><text:span text:style-name="T770"> </text:span><text:span text:style-name="T769">provisório,</text:span><text:span text:style-name="T770"> </text:span><text:span text:style-name="T769">encaminhar</text:span><text:span text:style-name="T770"> </text:span><text:span text:style-name="T769">ao</text:span><text:span text:style-name="T770"> </text:span><text:span text:style-name="T769">gestor</text:span><text:span text:style-name="T770"> </text:span><text:span text:style-name="T769">de</text:span><text:span text:style-name="T770"> </text:span><text:span text:style-name="T769">contrato</text:span><text:span text:style-name="T770"> </text:span><text:span text:style-name="T769">para</text:span><text:span text:style-name="T770"> </text:span><text:span text:style-name="T769">ratificação;</text:span></text:p>
        </text:list-item>
        <text:list-item>
          <text:p text:style-name="P777"><text:span text:style-name="T768">- Comunicar ao gestor do contrato, em tempo hábil, o término do contrato sob sua responsabilidade, com vistas </text:span><text:span text:style-name="T771">à </text:span><text:span text:style-name="T768">renovação tempestiva</text:span><text:span text:style-name="T772"> </text:span><text:span text:style-name="T768">ou </text:span><text:span text:style-name="T771">à </text:span><text:span text:style-name="T768">prorrogação</text:span><text:span text:style-name="T772"> </text:span><text:span text:style-name="T768">contratual;</text:span></text:p>
        </text:list-item>
        <text:list-item>
          <text:p text:style-name="P778"><text:span text:style-name="T768">- Participar da atualização</text:span><text:span text:style-name="T773"> </text:span><text:span text:style-name="T768">do relatório de riscos durante</text:span><text:span text:style-name="T772"> </text:span><text:span text:style-name="T768">a fase de</text:span><text:span text:style-name="T774"> </text:span><text:span text:style-name="T768">gestão do contrato, em conjunto com o fiscal administrativo e</text:span><text:span text:style-name="T775"> </text:span><text:span text:style-name="T768">com o setorial, conforme o disposto no inciso VII</text:span><text:span text:style-name="T772"> </text:span><text:span text:style-name="T768">do art. 20;</text:span></text:p>
        </text:list-item>
        <text:list-item>
          <text:p text:style-name="P779"><text:span text:style-name="T776">- </text:span><text:span text:style-name="T768">Auxiliar o gestor do contrato com as informações necessárias, na elaboração do documento comprobatório da avaliação realizada na fiscalização do cumprimento de obrigações assumidas pelo contratado, conforme o disposto no inciso VIII do art. 20; e</text:span></text:p>
        </text:list-item>
        <text:list-item>
          <text:p text:style-name="P780"><text:span text:style-name="T768">- Realizar o recebimento provisório do objeto do contrato referido no art. 24.</text:span><text:span text:style-name="T777"/></text:p>
        </text:list-item>
      </text:list>
      <text:p text:style-name="P781"/>
      <text:p text:style-name="P782"><text:span text:style-name="T778">Art. 3º </text:span><text:span text:style-name="T779">O fiscal nomeado deverá providenciar cópia do contrato, do edital, do projeto básico ou do termo de referência, da proposta da empresa vencedora da licitação, sem prejuízo de outros documentos que entender necessários ao exercício da fiscalização.</text:span></text:p>
      <text:p text:style-name="P783"/>
      <text:p text:style-name="P784"><text:span text:style-name="T780">Art. 4° </text:span><text:span text:style-name="T781">Em caso de dúvidas, lacunas ou omissões, deverá ser observada a disciplina constante do Decreto Municipal n° 33.881/2025, que regulamenta a atuação do agente de contratação, da equipe de apoio, da comissão de contratação, bem como dos gestores e fiscais de contratos, no âmbito da Administração Pública</text:span><text:span text:style-name="T782"> </text:span><text:span text:style-name="T781">Direta e Indireta</text:span><text:span text:style-name="T782"> </text:span><text:span text:style-name="T781">do Município de Cachoeiro</text:span><text:span text:style-name="T782"> </text:span><text:span text:style-name="T781">de Itapemirim, além de estabelecer outras providências correlatas.</text:span></text:p>
      <text:section text:style-name="Sect6" text:name="Section7">
        <text:p text:style-name="Text_20_body"/>
        <text:p text:style-name="P785"/>
        <text:p text:style-name="P786">contrário.</text:p>
        <text:p text:style-name="P787"/>
        <text:p text:style-name="P788"><text:span text:style-name="T778">Art.</text:span><text:span text:style-name="T783"> </text:span><text:span text:style-name="T778">5º</text:span><text:span text:style-name="T784"> </text:span><text:span text:style-name="T779">Ficam</text:span><text:span text:style-name="T785"> </text:span><text:span text:style-name="T779">revogadas</text:span><text:span text:style-name="T786"> </text:span><text:span text:style-name="T779">as</text:span><text:span text:style-name="T787"> </text:span><text:span text:style-name="T779">disposições</text:span><text:span text:style-name="T788"> </text:span><text:span text:style-name="T789">em</text:span></text:p>
        <text:p text:style-name="Text_20_body"/>
        <text:p text:style-name="P789"/>
        <text:p text:style-name="P790"><text:span text:style-name="T790">Cachoeiro</text:span><text:span text:style-name="T791"> </text:span><text:span text:style-name="T790">de</text:span><text:span text:style-name="T792"> </text:span><text:span text:style-name="T790">Itapemirim/ES, 19</text:span><text:span text:style-name="T793"> </text:span><text:span text:style-name="T790">de</text:span><text:span text:style-name="T794"> </text:span><text:span text:style-name="T790">agosto</text:span><text:span text:style-name="T795"> </text:span><text:span text:style-name="T790">de</text:span><text:span text:style-name="T796"> </text:span><text:span text:style-name="T797">2026.</text:span></text:p>
        <text:p text:style-name="Text_20_body"/>
        <text:p text:style-name="Text_20_body"/>
        <text:p text:style-name="P785"/>
        <text:p text:style-name="P791"><text:span text:style-name="T780">ELIZEU</text:span><text:span text:style-name="T798"> </text:span><text:span text:style-name="T780">CRISOSTOMO</text:span><text:span text:style-name="T799"> </text:span><text:span text:style-name="T780">DE</text:span><text:span text:style-name="T800"> </text:span><text:span text:style-name="T801">VARGAS</text:span></text:p>
        <text:p text:style-name="P792"><text:span text:style-name="T777">Secretário</text:span><text:span text:style-name="T802"> </text:span><text:span text:style-name="T777">Municipal</text:span><text:span text:style-name="T803"> </text:span><text:span text:style-name="T777">de</text:span><text:span text:style-name="T804"> </text:span><text:span text:style-name="T805">Fazenda</text:span></text:p>
      </text:section>
      <text:section text:style-name="Sect1" text:name="Section8">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4"/>
        <text:p text:style-name="P111"><draw:frame draw:style-name="fr8" draw:name="Image 557" text:anchor-type="char" svg:x="3.7965in" svg:y="-0.2937in" svg:width="0.6945in" svg:height="0.6138in" draw:z-index="15"><draw:image xlink:href="Pictures/10000000000000D0000000B830B1DD11.jpg" xlink:type="simple" xlink:show="embed" xlink:actuate="onLoad" draw:mime-type="image/jpeg"/></draw:frame><text:span text:style-name="T806">D</text:span><text:span text:style-name="T807">.</text:span><text:span text:style-name="T806">O</text:span><text:span text:style-name="T807">.</text:span><text:span text:style-name="T808"> </text:span><text:span text:style-name="T163">PREFEITURA</text:span><text:span text:style-name="T166"> </text:span><text:span text:style-name="T163">MUNICIPAL</text:span><text:span text:style-name="T167"> </text:span><text:span text:style-name="T163">DE</text:span><text:span text:style-name="T168"> </text:span><text:span text:style-name="T169">CACHOEIRO</text:span><text:span text:style-name="T163"><text:tab/></text:span><text:span text:style-name="T170">27</text:span></text:p>
      </text:section>
      <text:p text:style-name="P795"/>
      <text:p text:style-name="P796"/>
      <text:p text:style-name="P797"/>
      <text:p text:style-name="P798"><text:span text:style-name="T809">PORTARIA</text:span><text:span text:style-name="T810"> </text:span><text:span text:style-name="T809">Nº</text:span><text:span text:style-name="T810"> </text:span><text:span text:style-name="T809">1.755/2026</text:span></text:p>
      <text:p text:style-name="P799"/>
      <text:p text:style-name="P800"><text:span text:style-name="T811">DISPÕE SOBRE A PUBLICAÇÃO DOS NOMES DOS</text:span><text:span text:style-name="T812"> </text:span><text:span text:style-name="T811">ESCRITÓRIOS</text:span><text:span text:style-name="T812"> </text:span><text:span text:style-name="T811">DE</text:span><text:span text:style-name="T812"> </text:span><text:span text:style-name="T811">SERVIÇOS</text:span><text:span text:style-name="T812"> </text:span><text:span text:style-name="T811">CONTÁBEIS E DOS PROFISSIONAIS AUTÔNOMOS DE CONTABILIDADE QUE FIRMARAM CONVÊNIO COMO MUNICÍPIO DE CACHOEIRO DE ITAPEMIRIM – ES, E DÁ OUTRAS </text:span><text:span text:style-name="T813">PROVIDÊNCIAS.</text:span></text:p>
      <text:p text:style-name="P801"/>
      <text:p text:style-name="P802"><text:span text:style-name="T814">O </text:span><text:span text:style-name="T811">SECRETÁRIO MUNICIPAL DA FAZENDA </text:span><text:span text:style-name="T814">DE CACHOEIRO</text:span><text:span text:style-name="T815"> <text:s/></text:span><text:span text:style-name="T814">DE</text:span><text:span text:style-name="T815"> <text:s/></text:span><text:span text:style-name="T814">ITAPEMIRIM,</text:span><text:span text:style-name="T815"> <text:s/></text:span><text:span text:style-name="T814">ESTADO</text:span><text:span text:style-name="T815"> <text:s/></text:span><text:span text:style-name="T816">DO</text:span></text:p>
      <text:p text:style-name="P803"><text:span text:style-name="T814">ESPÍRITO SANTO, no uso de suas atribuições legais e considerando o disposto nos §§ 22-A e 22-B</text:span><text:span text:style-name="T817"> </text:span><text:span text:style-name="T814">do</text:span><text:span text:style-name="T817"> </text:span><text:span text:style-name="T814">artigo18</text:span><text:span text:style-name="T817"> </text:span><text:span text:style-name="T814">na</text:span><text:span text:style-name="T817"> </text:span><text:span text:style-name="T814">Lei</text:span><text:span text:style-name="T817"> </text:span><text:span text:style-name="T814">Complementar</text:span><text:span text:style-name="T817"> </text:span><text:span text:style-name="T814">de</text:span><text:span text:style-name="T817"> </text:span><text:span text:style-name="T814">nº</text:span><text:span text:style-name="T817"> </text:span><text:span text:style-name="T814">123, de 14 de dezembro de 2006 e disposto no inciso VI</text:span><text:span text:style-name="T816"> </text:span><text:span text:style-name="T814">e</text:span><text:span text:style-name="T816"> </text:span><text:span text:style-name="T814">§§</text:span><text:span text:style-name="T816"> </text:span><text:span text:style-name="T814">2º</text:span><text:span text:style-name="T816"> </text:span><text:span text:style-name="T814">e</text:span><text:span text:style-name="T816"> </text:span><text:span text:style-name="T814">5º</text:span><text:span text:style-name="T816"> </text:span><text:span text:style-name="T814">do</text:span><text:span text:style-name="T816"> </text:span><text:span text:style-name="T814">artigo</text:span><text:span text:style-name="T816"> </text:span><text:span text:style-name="T814">86</text:span><text:span text:style-name="T816"> </text:span><text:span text:style-name="T814">da</text:span><text:span text:style-name="T816"> </text:span><text:span text:style-name="T814">Lei</text:span><text:span text:style-name="T816"> </text:span><text:span text:style-name="T814">nº</text:span><text:span text:style-name="T816"> </text:span><text:span text:style-name="T814">5394/2002, que dispõem sobre o recolhimento do Imposto Sobre Serviços - ISS na forma de valor fixo;</text:span></text:p>
      <text:p text:style-name="P804"/>
      <text:p text:style-name="P805"><text:span text:style-name="T813">RESOLVE:</text:span><text:span text:style-name="T813"/></text:p>
      <text:p text:style-name="P806"/>
      <text:p text:style-name="P807"><text:span text:style-name="T811">Art. 1º </text:span><text:span text:style-name="T814">Faz jus ao recolhimento do ISS Fixo mensal, o escritório de serviços contábeis relacionado abaixo, em virtude de celebração</text:span><text:span text:style-name="T818"> </text:span><text:span text:style-name="T814">de</text:span><text:span text:style-name="T818"> </text:span><text:span text:style-name="T814">convênio</text:span><text:span text:style-name="T818"> </text:span><text:span text:style-name="T814">individual</text:span><text:span text:style-name="T818"> </text:span><text:span text:style-name="T814">firmado</text:span><text:span text:style-name="T818"> </text:span><text:span text:style-name="T814">com</text:span><text:span text:style-name="T818"> </text:span><text:span text:style-name="T814">o</text:span><text:span text:style-name="T818"> </text:span><text:span text:style-name="T814">Município</text:span><text:span text:style-name="T818"> </text:span><text:span text:style-name="T814">na</text:span><text:span text:style-name="T818"> </text:span><text:span text:style-name="T814">forma</text:span><text:span text:style-name="T818"> </text:span><text:span text:style-name="T814">do</text:span><text:span text:style-name="T818"> </text:span><text:span text:style-name="T814">disposto</text:span><text:span text:style-name="T818"> </text:span><text:span text:style-name="T814">no inciso VI e §§ 2º e 5º do artigo 86 da Lei nº 5394/2002.</text:span></text:p>
      <text:p text:style-name="P808"/>
      <table:table table:name="Table22" table:style-name="Table22">
        <table:table-column table:style-name="Table22.A"/>
        <table:table-column table:style-name="Table22.B"/>
        <table:table-column table:style-name="Table22.C"/>
        <table:table-column table:style-name="Table22.D"/>
        <table:table-row table:style-name="Table22.1">
          <table:table-cell table:style-name="Table22.A1" office:value-type="string">
            <text:p text:style-name="P809"><text:span text:style-name="T750">Inscrição</text:span><text:span text:style-name="T754"> </text:span><text:span text:style-name="T750">Municipal</text:span></text:p>
          </table:table-cell>
          <table:table-cell table:style-name="Table22.A1" office:value-type="string">
            <text:p text:style-name="P810"><text:span text:style-name="T819">Escritório de Serviços Contábeis e</text:span><text:span text:style-name="T754"> </text:span><text:span text:style-name="T819">Profissionais</text:span><text:span text:style-name="T756"> </text:span><text:span text:style-name="T819">autônomos</text:span><text:span text:style-name="T756"> </text:span><text:span text:style-name="T819">conveniados</text:span></text:p>
          </table:table-cell>
          <table:table-cell table:style-name="Table22.A1" office:value-type="string">
            <text:p text:style-name="P811"><text:span text:style-name="T750">CNPJ/CPF</text:span><text:span text:style-name="T750"/></text:p>
          </table:table-cell>
          <table:table-cell table:style-name="Table22.A1" office:value-type="string">
            <text:p text:style-name="P812"><text:span text:style-name="T819">Nº</text:span><text:span text:style-name="T820"> </text:span><text:span text:style-name="T819">Processo</text:span><text:span text:style-name="T754"> </text:span><text:span text:style-name="T756">PMCI</text:span></text:p>
          </table:table-cell>
        </table:table-row>
        <table:table-row table:style-name="Table22.2">
          <table:table-cell table:style-name="Table22.A1" office:value-type="string">
            <text:p text:style-name="P756"/>
            <text:p text:style-name="P813"/>
            <text:p text:style-name="P814"><text:span text:style-name="T750">108136</text:span><text:span text:style-name="T750"/></text:p>
          </table:table-cell>
          <table:table-cell table:style-name="Table22.A1" office:value-type="string">
            <text:p text:style-name="P815"/>
            <text:p text:style-name="P816"><text:span text:style-name="T819">EVOLUA</text:span><text:span text:style-name="T821"> </text:span><text:span text:style-name="T819">CONTABILIDADE</text:span><text:span text:style-name="T821"> </text:span><text:span text:style-name="T819">E</text:span><text:span text:style-name="T754"> </text:span><text:span text:style-name="T819">ASSESSORIA</text:span><text:span text:style-name="T753"> </text:span><text:span text:style-name="T819">LTDA</text:span></text:p>
          </table:table-cell>
          <table:table-cell table:style-name="Table22.A1" office:value-type="string">
            <text:p text:style-name="P756"/>
            <text:p text:style-name="P813"/>
            <text:p text:style-name="P817"><text:span text:style-name="T750">65.243.645/0001-</text:span><text:span text:style-name="T752">09</text:span></text:p>
          </table:table-cell>
          <table:table-cell table:style-name="Table22.A1" office:value-type="string">
            <text:p text:style-name="P756"/>
            <text:p text:style-name="P813"/>
            <text:p text:style-name="P818"><text:span text:style-name="T750">24803/2026</text:span><text:span text:style-name="T750"/></text:p>
          </table:table-cell>
        </table:table-row>
      </table:table>
      <text:p text:style-name="P819"/>
      <text:p text:style-name="P820"><text:span text:style-name="T811">Art. 2º </text:span><text:span text:style-name="T814">Na hipótese de inobservância das obrigações pactuadas no convênio firmado, os escritórios de serviços contábeis ou os profissionais autônomos de contabilidade equiparados, perderão o benefício do recolhimento do ISS na forma fixa.</text:span></text:p>
      <text:p text:style-name="P821"/>
      <text:p text:style-name="P822"><text:span text:style-name="T811">Art. 3º </text:span><text:span text:style-name="T814">A Gerência de Fiscalização Tributária da Secretaria Municipal de Fazenda será responsável para verificar a regularidade e cumprimento das Cláusulas pactuadas nos convênios firmados.</text:span></text:p>
      <text:p text:style-name="P823"/>
      <text:p text:style-name="P824"><text:span text:style-name="T811">Art.</text:span><text:span text:style-name="T822"> </text:span><text:span text:style-name="T811">4º</text:span><text:span text:style-name="T823"> </text:span><text:span text:style-name="T814">Esta</text:span><text:span text:style-name="T824"> </text:span><text:span text:style-name="T814">Portaria</text:span><text:span text:style-name="T825"> </text:span><text:span text:style-name="T814">entra</text:span><text:span text:style-name="T824"> </text:span><text:span text:style-name="T814">em</text:span><text:span text:style-name="T824"> </text:span><text:span text:style-name="T814">vigor</text:span><text:span text:style-name="T825"> </text:span><text:span text:style-name="T814">na</text:span><text:span text:style-name="T824"> </text:span><text:span text:style-name="T814">data</text:span><text:span text:style-name="T824"> </text:span><text:span text:style-name="T816">de</text:span></text:p>
      <text:p text:style-name="P825"><text:span text:style-name="T814">sua</text:span><text:span text:style-name="T817"> </text:span><text:span text:style-name="T826">publicação.</text:span></text:p>
      <text:p text:style-name="P826"/>
      <text:p text:style-name="P827"><text:span text:style-name="T826">Cachoeiro</text:span><text:span text:style-name="T818"> </text:span><text:span text:style-name="T826">de</text:span><text:span text:style-name="T818"> </text:span><text:span text:style-name="T826">Itapemirim/ES,</text:span><text:span text:style-name="T827"> </text:span><text:span text:style-name="T826">19 de</text:span><text:span text:style-name="T818"> </text:span><text:span text:style-name="T826">agosto</text:span><text:span text:style-name="T818"> </text:span><text:span text:style-name="T826">de 2026.</text:span></text:p>
      <text:p text:style-name="P828"/>
      <text:p text:style-name="P829"/>
      <text:p text:style-name="P830"><text:span text:style-name="T828">ELIZEU</text:span><text:span text:style-name="T829"> </text:span><text:span text:style-name="T828">CRISOSTOMO</text:span><text:span text:style-name="T829"> </text:span><text:span text:style-name="T828">DE</text:span><text:span text:style-name="T829"> </text:span><text:span text:style-name="T830">VARGAS</text:span></text:p>
      <text:p text:style-name="P831"><text:span text:style-name="T828">Secretário</text:span><text:span text:style-name="T831"> </text:span><text:span text:style-name="T828">Municipal</text:span><text:span text:style-name="T831"> </text:span><text:span text:style-name="T828">de</text:span><text:span text:style-name="T831"> </text:span><text:span text:style-name="T830">Fazenda</text:span></text:p>
      <text:p text:style-name="P832"/>
      <text:p text:style-name="P801"/>
      <text:p text:style-name="P833"/>
      <text:p text:style-name="P834"><text:span text:style-name="T832">PORTARIA</text:span><text:span text:style-name="T833"> </text:span><text:span text:style-name="T832">Nº</text:span><text:span text:style-name="T834"> </text:span><text:span text:style-name="T809">1.756/2026</text:span></text:p>
      <text:p text:style-name="P835"/>
      <text:p text:style-name="P836"><text:span text:style-name="T811">DISPÕE SOBRE A PUBLICAÇÃO DOS NOMES DOS</text:span><text:span text:style-name="T835"> </text:span><text:span text:style-name="T811">ESCRITÓRIOS</text:span><text:span text:style-name="T835"> </text:span><text:span text:style-name="T811">DE</text:span><text:span text:style-name="T835"> </text:span><text:span text:style-name="T811">SERVIÇOS</text:span><text:span text:style-name="T835"> </text:span><text:span text:style-name="T811">CONTÁBEIS E DOS PROFISSIONAIS AUTÔNOMOS DE CONTABILIDADE QUE FIRMARAM CONVÊNIO COMO MUNICÍPIO DE CACHOEIRO DE ITAPEMIRIM – ES, E DÁ OUTRAS </text:span><text:span text:style-name="T813">PROVIDÊNCIAS.</text:span></text:p>
      <text:p text:style-name="P837"/>
      <text:p text:style-name="P838"><text:span text:style-name="T814">O </text:span><text:span text:style-name="T811">SECRETÁRIO MUNICIPAL DA FAZENDA </text:span><text:span text:style-name="T814">DE CACHOEIRO</text:span><text:span text:style-name="T836"> <text:s/></text:span><text:span text:style-name="T814">DE</text:span><text:span text:style-name="T836"> <text:s/></text:span><text:span text:style-name="T814">ITAPEMIRIM,</text:span><text:span text:style-name="T837"> <text:s/></text:span><text:span text:style-name="T814">ESTADO</text:span><text:span text:style-name="T836"> <text:s/></text:span><text:span text:style-name="T816">DO</text:span></text:p>
      <text:p text:style-name="P839"><text:span text:style-name="T814">ESPÍRITO SANTO, no uso de suas atribuições legais e considerando o disposto nos §§ 22-A e 22-B</text:span><text:span text:style-name="T838"> </text:span><text:span text:style-name="T814">do</text:span><text:span text:style-name="T838"> </text:span><text:span text:style-name="T814">artigo18</text:span><text:span text:style-name="T838"> </text:span><text:span text:style-name="T814">na</text:span><text:span text:style-name="T838"> </text:span><text:span text:style-name="T814">Lei</text:span><text:span text:style-name="T838"> </text:span><text:span text:style-name="T814">Complementar</text:span><text:span text:style-name="T838"> </text:span><text:span text:style-name="T814">de</text:span><text:span text:style-name="T838"> </text:span><text:span text:style-name="T814">nº</text:span><text:span text:style-name="T838"> </text:span><text:span text:style-name="T814">123, de 14 de dezembro de 2006 e disposto no inciso VI</text:span><text:span text:style-name="T826"> </text:span><text:span text:style-name="T814">e</text:span><text:span text:style-name="T826"> </text:span><text:span text:style-name="T814">§§</text:span><text:span text:style-name="T826"> </text:span><text:span text:style-name="T814">2º</text:span><text:span text:style-name="T826"> </text:span><text:span text:style-name="T814">e</text:span><text:span text:style-name="T826"> </text:span><text:span text:style-name="T814">5º</text:span><text:span text:style-name="T826"> </text:span><text:span text:style-name="T814">do</text:span><text:span text:style-name="T826"> </text:span><text:span text:style-name="T814">artigo</text:span><text:span text:style-name="T826"> </text:span><text:span text:style-name="T814">86</text:span><text:span text:style-name="T826"> </text:span><text:span text:style-name="T814">da</text:span><text:span text:style-name="T826"> </text:span><text:span text:style-name="T814">Lei</text:span><text:span text:style-name="T826"> </text:span><text:span text:style-name="T814">nº</text:span><text:span text:style-name="T826"> </text:span><text:span text:style-name="T814">5394/2002, que dispõem sobre o recolhimento do Imposto Sobre Serviços - ISS na forma de valor fixo;</text:span></text:p>
      <text:p text:style-name="P840"/>
      <text:p text:style-name="P841"><text:span text:style-name="T813">RESOLVE:</text:span><text:span text:style-name="T813"/></text:p>
      <text:p text:style-name="P835"/>
      <text:p text:style-name="P842"><text:span text:style-name="T811">Art. 1º </text:span><text:span text:style-name="T814">Faz jus ao recolhimento do ISS Fixo mensal, o escritório de serviços contábeis relacionado abaixo, em virtude de celebração de convênio individual firmado com o Município na forma do disposto no inciso VI e §§ 2º e 5º do artigo 86 da Lei nº 5394/2002.</text:span></text:p>
      <text:p text:style-name="P843"/>
      <table:table table:name="Table23" table:style-name="Table23">
        <table:table-column table:style-name="Table23.A"/>
        <table:table-column table:style-name="Table23.B"/>
        <table:table-column table:style-name="Table23.C"/>
        <table:table-column table:style-name="Table23.D"/>
        <table:table-row table:style-name="Table23.1">
          <table:table-cell table:style-name="Table23.A1" office:value-type="string">
            <text:p text:style-name="P844"><text:span text:style-name="T750">Inscrição</text:span><text:span text:style-name="T754"> </text:span><text:span text:style-name="T750">Municipal</text:span></text:p>
          </table:table-cell>
          <table:table-cell table:style-name="Table23.A1" office:value-type="string">
            <text:p text:style-name="P845"><text:span text:style-name="T819">Escritório de Serviços Contábeis e</text:span><text:span text:style-name="T754"> </text:span><text:span text:style-name="T819">Profissionais autônomos conveniados</text:span></text:p>
          </table:table-cell>
          <table:table-cell table:style-name="Table23.A1" office:value-type="string">
            <text:p text:style-name="P846"><text:span text:style-name="T750">CNPJ/CPF</text:span><text:span text:style-name="T750"/></text:p>
          </table:table-cell>
          <table:table-cell table:style-name="Table23.A1" office:value-type="string">
            <text:p text:style-name="P847"><text:span text:style-name="T819">Nº</text:span><text:span text:style-name="T820"> </text:span><text:span text:style-name="T819">Processo</text:span><text:span text:style-name="T754"> </text:span><text:span text:style-name="T756">PMCI</text:span></text:p>
          </table:table-cell>
        </table:table-row>
        <table:table-row table:style-name="Table23.2">
          <table:table-cell table:style-name="Table23.A1" office:value-type="string">
            <text:p text:style-name="P756"/>
            <text:p text:style-name="P848"/>
            <text:p text:style-name="P849"><text:span text:style-name="T750">97521</text:span><text:span text:style-name="T750"/></text:p>
          </table:table-cell>
          <table:table-cell table:style-name="Table23.A1" office:value-type="string">
            <text:p text:style-name="P756"/>
            <text:p text:style-name="P848"/>
            <text:p text:style-name="P850"><text:span text:style-name="T819">PECCINI</text:span><text:span text:style-name="T839"> </text:span><text:span text:style-name="T819">CONTABILIDADE</text:span><text:span text:style-name="T839"> </text:span><text:span text:style-name="T756">LTDA</text:span></text:p>
          </table:table-cell>
          <table:table-cell table:style-name="Table23.A1" office:value-type="string">
            <text:p text:style-name="P756"/>
            <text:p text:style-name="P848"/>
            <text:p text:style-name="P851"><text:span text:style-name="T819">39.812.285/0001-</text:span><text:span text:style-name="T752">09</text:span></text:p>
          </table:table-cell>
          <table:table-cell table:style-name="Table23.A1" office:value-type="string">
            <text:p text:style-name="P756"/>
            <text:p text:style-name="P848"/>
            <text:p text:style-name="P852"><text:span text:style-name="T750">21662/2026</text:span><text:span text:style-name="T750"/></text:p>
          </table:table-cell>
        </table:table-row>
      </table:table>
      <text:p text:style-name="P826"/>
      <text:p text:style-name="P853"><text:span text:style-name="T811">Art. 2º </text:span><text:span text:style-name="T814">Na hipótese de inobservância das obrigações pactuadas no convênio firmado, os escritórios de serviços contábeis ou os profissionais autônomos de contabilidade equiparados, perderão o benefício do recolhimento do ISS na forma fixa.</text:span></text:p>
      <text:p text:style-name="P854"/>
      <text:p text:style-name="P855"><text:span text:style-name="T811">Art. 3º </text:span><text:span text:style-name="T814">A Gerência de Fiscalização Tributária da Secretaria Municipal de Fazenda será responsável para verificar a regularidade e cumprimento das Cláusulas pactuadas nos convênios firmados.</text:span></text:p>
      <text:p text:style-name="P856"/>
      <text:p text:style-name="P857"><text:span text:style-name="T811">Art.</text:span><text:span text:style-name="T840"> </text:span><text:span text:style-name="T811">4º</text:span><text:span text:style-name="T841"> </text:span><text:span text:style-name="T814">Esta</text:span><text:span text:style-name="T842"> </text:span><text:span text:style-name="T814">Portaria</text:span><text:span text:style-name="T843"> </text:span><text:span text:style-name="T814">entra</text:span><text:span text:style-name="T842"> </text:span><text:span text:style-name="T814">em</text:span><text:span text:style-name="T843"> </text:span><text:span text:style-name="T814">vigor</text:span><text:span text:style-name="T842"> </text:span><text:span text:style-name="T814">na</text:span><text:span text:style-name="T843"> </text:span><text:span text:style-name="T814">data</text:span><text:span text:style-name="T842"> </text:span><text:span text:style-name="T816">de</text:span></text:p>
      <text:p text:style-name="P858"><text:span text:style-name="T814">sua</text:span><text:span text:style-name="T816"> </text:span><text:span text:style-name="T826">publicação.</text:span></text:p>
      <text:p text:style-name="P859"/>
      <text:p text:style-name="P860"><text:span text:style-name="T814">Cachoeiro</text:span><text:span text:style-name="T817"> </text:span><text:span text:style-name="T814">de</text:span><text:span text:style-name="T844"> </text:span><text:span text:style-name="T814">Itapemirim/ES,</text:span><text:span text:style-name="T845"> </text:span><text:span text:style-name="T814">19</text:span><text:span text:style-name="T844"> </text:span><text:span text:style-name="T814">de</text:span><text:span text:style-name="T844"> </text:span><text:span text:style-name="T814">agosto</text:span><text:span text:style-name="T844"> </text:span><text:span text:style-name="T814">de</text:span><text:span text:style-name="T844"> </text:span><text:span text:style-name="T826">2026.</text:span></text:p>
      <text:p text:style-name="P828"/>
      <text:p text:style-name="P861"/>
      <text:p text:style-name="P862"><text:span text:style-name="T811">ELIZEU</text:span><text:span text:style-name="T846"> </text:span><text:span text:style-name="T811">CRISOSTOMO</text:span><text:span text:style-name="T846"> </text:span><text:span text:style-name="T811">DE</text:span><text:span text:style-name="T846"> </text:span><text:span text:style-name="T813">VARGAS</text:span></text:p>
      <text:p text:style-name="P863"><text:span text:style-name="T811">Secretário</text:span><text:span text:style-name="T812"> </text:span><text:span text:style-name="T811">Municipal</text:span><text:span text:style-name="T846"> </text:span><text:span text:style-name="T811">de</text:span><text:span text:style-name="T846"> </text:span><text:span text:style-name="T813">Fazenda</text:span></text:p>
      <text:p text:style-name="P864"/>
      <text:p text:style-name="P598"/>
      <text:p text:style-name="P598"/>
      <text:p text:style-name="P865"/>
      <text:p text:style-name="P866"><text:span text:style-name="T726">PORTARIA</text:span><text:span text:style-name="T847"> </text:span><text:span text:style-name="T726">N°</text:span><text:span text:style-name="T848"> </text:span><text:span text:style-name="T728">1.757/2026</text:span></text:p>
      <text:h text:style-name="P867" text:outline-level="9">DISPÕE SOBRE CONCESSÃO DE LICENÇA SEM VENCIMENTO.</text:h>
      <text:p text:style-name="P868"><text:span text:style-name="T849">O</text:span><text:span text:style-name="T850"> <text:s/></text:span><text:span text:style-name="T688">SECRETÁRIO</text:span><text:span text:style-name="T851"> <text:s/></text:span><text:span text:style-name="T688">MUNICIPAL</text:span><text:span text:style-name="T852"> <text:s/></text:span><text:span text:style-name="T731">DE</text:span></text:p>
      <text:p text:style-name="P869"><text:span text:style-name="T688">ADMINISTRAÇÃO </text:span><text:span text:style-name="T687">de Cachoeiro de Itapemirim, Estado do Espírito Santo, no uso</text:span><text:span text:style-name="T690"> </text:span><text:span text:style-name="T687">de</text:span><text:span text:style-name="T690"> </text:span><text:span text:style-name="T687">suas</text:span><text:span text:style-name="T690"> </text:span><text:span text:style-name="T687">atribuições</text:span><text:span text:style-name="T690"> </text:span><text:span text:style-name="T687">delegadas</text:span><text:span text:style-name="T690"> </text:span><text:span text:style-name="T687">através dos Decretos nºs. 18.275/2008 e 35.892/2025, tendo em vista o que</text:span><text:span text:style-name="T733"> </text:span><text:span text:style-name="T687">consta no processo nº </text:span><text:span text:style-name="T688">50516/2026</text:span><text:span text:style-name="T687">,</text:span></text:p>
      <text:h text:style-name="P870" text:outline-level="9">RESOLVE:</text:h>
      <text:p text:style-name="P871"><text:span text:style-name="T688">Art. 1º </text:span><text:span text:style-name="T687">Conceder à servidora </text:span><text:span text:style-name="T688">MARIELE DE OLIVEIRA BATISTA BRITO</text:span><text:span text:style-name="T687">, Professor PEB A, lotada na SEME</text:span><text:span text:style-name="T849">, </text:span><text:span text:style-name="T688">licença sem vencimento para tratar de interesses particulares</text:span><text:span text:style-name="T687">, no período d</text:span><text:span text:style-name="T849">e 04 (quatro) anos, a </text:span><text:span text:style-name="T687">partir de </text:span><text:span text:style-name="T689">03 de agosto de 2026, </text:span><text:span text:style-name="T849">optando por não contribuir com o IPACI, com base </text:span><text:span text:style-name="T687">nos termos do artigo 105 da Lei nº. 4.009/94, alterado pela Lei n° 7350/2015, e nos termos do artigo 2º da Lei n° 7852/2020.</text:span></text:p>
      <text:p text:style-name="P872"><text:span text:style-name="T688">Art.</text:span><text:span text:style-name="T853"> </text:span><text:span text:style-name="T688">2º</text:span><text:span text:style-name="T854"> </text:span><text:span text:style-name="T687">Esta</text:span><text:span text:style-name="T855"> </text:span><text:span text:style-name="T687">Portaria</text:span><text:span text:style-name="T856"> </text:span><text:span text:style-name="T687">entra</text:span><text:span text:style-name="T856"> </text:span><text:span text:style-name="T687">em</text:span><text:span text:style-name="T855"> </text:span><text:span text:style-name="T687">vigor</text:span><text:span text:style-name="T856"> </text:span><text:span text:style-name="T857">na</text:span></text:p>
      <text:p text:style-name="P866"><text:span text:style-name="T687">data</text:span><text:span text:style-name="T857"> </text:span><text:span text:style-name="T687">de</text:span><text:span text:style-name="T857"> </text:span><text:span text:style-name="T687">sua</text:span><text:span text:style-name="T857"> </text:span><text:span text:style-name="T690">publicação.</text:span></text:p>
      <text:p text:style-name="P873"/>
      <text:p text:style-name="P874"><text:span text:style-name="T687">Cachoeiro</text:span><text:span text:style-name="T694"> </text:span><text:span text:style-name="T687">de</text:span><text:span text:style-name="T696"> </text:span><text:span text:style-name="T687">Itapemirim/ES,</text:span><text:span text:style-name="T696"> </text:span><text:span text:style-name="T687">19</text:span><text:span text:style-name="T694"> </text:span><text:span text:style-name="T687">de</text:span><text:span text:style-name="T696"> </text:span><text:span text:style-name="T687">agosto</text:span><text:span text:style-name="T858"> </text:span><text:span text:style-name="T687">de</text:span><text:span text:style-name="T696"> </text:span><text:span text:style-name="T690">2026.</text:span></text:p>
      <text:p text:style-name="P875"/>
      <text:h text:style-name="P876" text:outline-level="9">ROGÉRIO<text:span text:style-name="T859"> </text:span>DA<text:span text:style-name="T860"> </text:span>SILVA<text:span text:style-name="T860"> </text:span><text:span text:style-name="T679">ATHAYDE</text:span></text:h>
      <text:p text:style-name="P877"><text:span text:style-name="T688">Secretário</text:span><text:span text:style-name="T861"> </text:span><text:span text:style-name="T688">Municipal</text:span><text:span text:style-name="T861"> </text:span><text:span text:style-name="T688">de</text:span><text:span text:style-name="T861"> </text:span><text:span text:style-name="T862">Administração</text:span></text:p>
      <text:p text:style-name="P878"/>
      <text:p text:style-name="P598"/>
      <text:p text:style-name="P598"/>
      <text:p text:style-name="P879"/>
      <text:p text:style-name="P880"><text:span text:style-name="T726">PORTARIA</text:span><text:span text:style-name="T727"> </text:span><text:span text:style-name="T726">Nº</text:span><text:span text:style-name="T727"> </text:span><text:span text:style-name="T728">1.758/2026</text:span></text:p>
      <text:p text:style-name="P881"/>
      <text:h text:style-name="P882" text:outline-level="9">DISPÕE SOBRE CONCESSÃO DE PROGRESSÃO HORIZONTAL.</text:h>
      <text:p text:style-name="P640"/>
      <text:p text:style-name="P883"><text:span text:style-name="T687">O</text:span><text:span text:style-name="T863"> <text:s/></text:span><text:span text:style-name="T688">SECRETÁRIO</text:span><text:span text:style-name="T864"> <text:s/></text:span><text:span text:style-name="T688">MUNICIPAL</text:span><text:span text:style-name="T865"> <text:s/></text:span><text:span text:style-name="T731">DE</text:span></text:p>
      <text:p text:style-name="P884"><text:span text:style-name="T688">ADMINISTRAÇÃO </text:span><text:span text:style-name="T687">de Cachoeiro de Itapemirim, Estado do Espírito Santo, no uso de suas atribuições delegadas através dos Decretos nºs. 18.275/2008 e 35.892/2025,tendo em vista o que consta no processo nº </text:span><text:span text:style-name="T688">48069/2026,</text:span></text:p>
      <text:h text:style-name="P885" text:outline-level="9">RESOLVE:</text:h>
      <text:p text:style-name="P881"/>
      <text:p text:style-name="P886"><text:span text:style-name="T688">Art. 1º </text:span><text:span text:style-name="T687">Retificar a </text:span><text:span text:style-name="T688">Portaria nº 1.110/2026,</text:span><text:span text:style-name="T732"> </text:span><text:span text:style-name="T687">referente</text:span><text:span text:style-name="T733"> </text:span><text:span text:style-name="T687">à</text:span><text:span text:style-name="T733"> </text:span><text:span text:style-name="T687">concessão</text:span><text:span text:style-name="T733"> </text:span><text:span text:style-name="T687">de</text:span><text:span text:style-name="T733"> </text:span><text:span text:style-name="T688">PROGRESSÃO</text:span><text:span text:style-name="T732"> </text:span><text:span text:style-name="T688">HORIZONTAL</text:span><text:span text:style-name="T732"> </text:span><text:span text:style-name="T687">à servidora </text:span><text:span text:style-name="T688">ZENY CARDOSO FERREIRA, </text:span><text:span text:style-name="T687">PROF PEB B, lotada na SEME, passando a constar da seguinte forma:</text:span></text:p>
      <text:p text:style-name="P887"/>
      <table:table table:name="Table24" table:style-name="Table24">
        <table:table-column table:style-name="Table24.A"/>
        <table:table-column table:style-name="Table24.B"/>
        <table:table-column table:style-name="Table24.C"/>
        <table:table-column table:style-name="Table24.D"/>
        <table:table-column table:style-name="Table24.E"/>
        <table:table-column table:style-name="Table24.F"/>
        <table:table-column table:style-name="Table24.G"/>
        <table:table-column table:style-name="Table24.H"/>
        <table:table-column table:style-name="Table24.I"/>
        <table:table-row table:style-name="Table24.1">
          <table:table-cell table:style-name="Table24.A1" office:value-type="string">
            <text:p text:style-name="P888"/>
            <text:p text:style-name="P889"><text:span text:style-name="T750">MATRIC</text:span><text:span text:style-name="T750"/></text:p>
          </table:table-cell>
          <table:table-cell table:style-name="Table24.A1" office:value-type="string">
            <text:p text:style-name="P888"/>
            <text:p text:style-name="P890"><text:span text:style-name="T750">SERVIDOR</text:span><text:span text:style-name="T750"/></text:p>
          </table:table-cell>
          <table:table-cell table:style-name="Table24.A1" office:value-type="string">
            <text:p text:style-name="P888"/>
            <text:p text:style-name="P891"><text:span text:style-name="T750">CARGO</text:span><text:span text:style-name="T750"/></text:p>
          </table:table-cell>
          <table:table-cell table:style-name="Table24.A1" office:value-type="string">
            <text:p text:style-name="P888"/>
            <text:p text:style-name="P892"><text:span text:style-name="T756">Data</text:span><text:span text:style-name="T755"> </text:span><text:span text:style-name="T752">ADM</text:span></text:p>
          </table:table-cell>
          <table:table-cell table:style-name="Table24.A1" office:value-type="string">
            <text:p text:style-name="P888"/>
            <text:p text:style-name="P893"><text:span text:style-name="T750">LOTAÇÃO</text:span><text:span text:style-name="T750"/></text:p>
          </table:table-cell>
          <table:table-cell table:style-name="Table24.A1" office:value-type="string">
            <text:p text:style-name="P894"><text:span text:style-name="T756">LETRA</text:span><text:span text:style-name="T754"> </text:span><text:span text:style-name="T866">ATUAL</text:span></text:p>
          </table:table-cell>
          <table:table-cell table:style-name="Table24.A1" office:value-type="string">
            <text:p text:style-name="P888"/>
            <text:p text:style-name="P895"><text:span text:style-name="T752">PROMOVIDO</text:span><text:span text:style-name="T839"> </text:span><text:span text:style-name="T867">A</text:span></text:p>
          </table:table-cell>
          <table:table-cell table:style-name="Table24.A1" office:value-type="string">
            <text:p text:style-name="P888"/>
            <text:p text:style-name="P896"><text:span text:style-name="T756">A</text:span><text:span text:style-name="T752"> </text:span><text:span text:style-name="T756">PARTIR</text:span><text:span text:style-name="T755"> </text:span><text:span text:style-name="T752">DE</text:span></text:p>
          </table:table-cell>
          <table:table-cell table:style-name="Table24.A1" office:value-type="string">
            <text:p text:style-name="P888"/>
            <text:p text:style-name="P897"><text:span text:style-name="T750">Biênio</text:span><text:span text:style-name="T750"/></text:p>
          </table:table-cell>
        </table:table-row>
        <table:table-row table:style-name="Table24.2">
          <table:table-cell table:style-name="Table24.A2" office:value-type="string">
            <text:p text:style-name="P898"/>
            <text:p text:style-name="P896"><text:span text:style-name="T763">017060-</text:span><text:span text:style-name="T868">02</text:span></text:p>
          </table:table-cell>
          <table:table-cell table:style-name="Table24.B2" office:value-type="string">
            <text:p text:style-name="P899"><text:span text:style-name="T757">ZENY</text:span><text:span text:style-name="T869"> </text:span><text:span text:style-name="T757">CARDOSO</text:span><text:span text:style-name="T759"> </text:span><text:span text:style-name="T757">FERREIRA</text:span></text:p>
          </table:table-cell>
          <table:table-cell table:style-name="Table24.C2" office:value-type="string">
            <text:p text:style-name="P898"/>
            <text:p text:style-name="P900"><text:span text:style-name="T760">PROF</text:span><text:span text:style-name="T870"> </text:span><text:span text:style-name="T760">PEB</text:span><text:span text:style-name="T763"> </text:span><text:span text:style-name="T870">B</text:span></text:p>
          </table:table-cell>
          <table:table-cell table:style-name="Table24.D2" office:value-type="string">
            <text:p text:style-name="P898"/>
            <text:p text:style-name="P901"><text:span text:style-name="T757">15/08/2003</text:span><text:span text:style-name="T757"/></text:p>
          </table:table-cell>
          <table:table-cell table:style-name="Table24.E2" office:value-type="string">
            <text:p text:style-name="P898"/>
            <text:p text:style-name="P902"><text:span text:style-name="T761">SEME</text:span><text:span text:style-name="T761"/></text:p>
          </table:table-cell>
          <table:table-cell table:style-name="Table24.F2" office:value-type="string">
            <text:p text:style-name="P898"/>
            <text:p text:style-name="P902"><text:span text:style-name="T870">K</text:span><text:span text:style-name="T870"/></text:p>
          </table:table-cell>
          <table:table-cell table:style-name="Table24.G2" office:value-type="string">
            <text:p text:style-name="P898"/>
            <text:p text:style-name="P902"><text:span text:style-name="T870">L</text:span><text:span text:style-name="T870"/></text:p>
          </table:table-cell>
          <table:table-cell table:style-name="Table24.H2" office:value-type="string">
            <text:p text:style-name="P898"/>
            <text:p text:style-name="P754"><text:span text:style-name="T757">15/08/2025</text:span><text:span text:style-name="T757"/></text:p>
          </table:table-cell>
          <table:table-cell table:style-name="Table24.I2" office:value-type="string">
            <text:p text:style-name="P898"/>
            <text:p text:style-name="P897"><text:span text:style-name="T750">2023/2025</text:span><text:span text:style-name="T750"/></text:p>
          </table:table-cell>
        </table:table-row>
      </table:table>
      <text:p text:style-name="P903"/>
      <text:p text:style-name="P904"><text:span text:style-name="T688">Art. 2º </text:span><text:span text:style-name="T687">Esta Portaria entra em vigor na data de sua publicação, revogadas as disposições em contrário.</text:span></text:p>
      <text:p text:style-name="P606"/>
      <text:p text:style-name="P646"/>
      <text:p text:style-name="P905"><text:span text:style-name="T687">Cachoeiro</text:span><text:span text:style-name="T734"> </text:span><text:span text:style-name="T687">de</text:span><text:span text:style-name="T734"> </text:span><text:span text:style-name="T687">Itapemirim/ES,</text:span><text:span text:style-name="T735"> </text:span><text:span text:style-name="T687">19</text:span><text:span text:style-name="T734"> </text:span><text:span text:style-name="T687">de</text:span><text:span text:style-name="T735"> </text:span><text:span text:style-name="T687">agosto</text:span><text:span text:style-name="T871"> </text:span><text:span text:style-name="T687">de</text:span><text:span text:style-name="T734"> </text:span><text:span text:style-name="T690">2026.</text:span></text:p>
      <text:p text:style-name="P606"/>
      <text:p text:style-name="P606"/>
      <text:p text:style-name="P906"/>
      <text:h text:style-name="P907" text:outline-level="9">ROGÉRIO<text:span text:style-name="T736"> </text:span>DA<text:span text:style-name="T737"> </text:span>SILVA<text:span text:style-name="T736"> </text:span><text:span text:style-name="T679">ATHAYDE</text:span></text:h>
      <text:p text:style-name="P908">Secretário<text:span text:style-name="T736"> </text:span>Municipal<text:span text:style-name="T736"> </text:span>de<text:span text:style-name="T737"> </text:span><text:span text:style-name="T679">Administração</text:span></text:p>
      <text:p text:style-name="P909"/>
      <text:p text:style-name="P740"/>
      <text:p text:style-name="P910"/>
      <text:p text:style-name="P911"><text:span text:style-name="T872">PORTARIA</text:span><text:span text:style-name="T873"> </text:span><text:span text:style-name="T872">Nº</text:span><text:span text:style-name="T873"> </text:span><text:span text:style-name="T874">1.759/2026</text:span></text:p>
      <text:p text:style-name="P912"><text:span text:style-name="T741">DESIGNA</text:span><text:span text:style-name="T742"><text:tab/></text:span><text:span text:style-name="T741">SERVIDOR</text:span><text:span text:style-name="T742"><text:tab/></text:span><text:span text:style-name="T743">PARA </text:span><text:span text:style-name="T742">ACOMPANHAMENTO E FISCALIZAÇÃO DA EXECUÇÃO DE CONTRATO FIRMADO NO </text:span><text:span text:style-name="T741">MUNICÍPIO.</text:span></text:p>
      <text:p text:style-name="P913"><text:span text:style-name="T744">O</text:span><text:span text:style-name="T875"> </text:span><text:span text:style-name="T876">SECRETÁRIO</text:span><text:span text:style-name="T877"> </text:span><text:span text:style-name="T876">MUNICIPAL</text:span><text:span text:style-name="T877"> </text:span><text:span text:style-name="T876">DE</text:span><text:span text:style-name="T877"> </text:span><text:span text:style-name="T876">GOVERNO</text:span><text:span text:style-name="T877"> </text:span><text:span text:style-name="T876">E PLANEJAMENTO</text:span><text:span text:style-name="T878"> </text:span><text:span text:style-name="T876">ESTRATÉGICO</text:span><text:span text:style-name="T877"> </text:span><text:span text:style-name="T879">de</text:span><text:span text:style-name="T880"> </text:span><text:span text:style-name="T881">Cachoeiro</text:span></text:p>
      <text:p text:style-name="P914"><text:span text:style-name="T879">de</text:span><text:span text:style-name="T882"> </text:span><text:span text:style-name="T879">Itapemirim,</text:span><text:span text:style-name="T882"> </text:span><text:span text:style-name="T879">Estado</text:span><text:span text:style-name="T882"> </text:span><text:span text:style-name="T879">do</text:span><text:span text:style-name="T882"> </text:span><text:span text:style-name="T879">Espírito</text:span><text:span text:style-name="T882"> </text:span><text:span text:style-name="T879">Santo,</text:span><text:span text:style-name="T882"> </text:span><text:span text:style-name="T879">no</text:span><text:span text:style-name="T882"> </text:span><text:span text:style-name="T879">uso de suas atribuições delegadas através do Decreto nº 36.937/2026, resolve:</text:span></text:p>
      <text:p text:style-name="P915"><text:span text:style-name="T876">Art.</text:span><text:span text:style-name="T883"> </text:span><text:span text:style-name="T876">1º</text:span><text:span text:style-name="T884"> </text:span><text:span text:style-name="T879">Designar</text:span><text:span text:style-name="T885"> </text:span><text:span text:style-name="T879">a</text:span><text:span text:style-name="T885"> </text:span><text:span text:style-name="T879">servidora</text:span><text:span text:style-name="T886"> </text:span><text:span text:style-name="T876">SANDRA</text:span><text:span text:style-name="T883"> </text:span><text:span text:style-name="T887">NOVAES</text:span></text:p>
      <text:p text:style-name="P916"><text:span text:style-name="T876">COELHO,</text:span><text:span text:style-name="T888"> </text:span><text:span text:style-name="T879">lotada</text:span><text:span text:style-name="T889"> </text:span><text:span text:style-name="T879">na</text:span><text:span text:style-name="T889"> </text:span><text:span text:style-name="T879">SEMGOV,</text:span><text:span text:style-name="T889"> </text:span><text:span text:style-name="T879">para</text:span><text:span text:style-name="T889"> </text:span><text:span text:style-name="T879">acompanhamento</text:span><text:span text:style-name="T889"> </text:span><text:span text:style-name="T879">e</text:span><text:span text:style-name="T889"> </text:span><text:span text:style-name="T879">fiscalização</text:span><text:span text:style-name="T889"> </text:span><text:span text:style-name="T879">da</text:span><text:span text:style-name="T889"> </text:span><text:span text:style-name="T879">execução do serviço constante no Contrato abaixo relacionado</text:span><text:span text:style-name="T890">.</text:span></text:p>
      <text:p text:style-name="P917"/>
      <table:table table:name="Table25" table:style-name="Table25">
        <table:table-column table:style-name="Table25.A"/>
        <table:table-column table:style-name="Table25.B"/>
        <table:table-column table:style-name="Table25.C"/>
        <table:table-column table:style-name="Table25.D"/>
        <table:table-row table:style-name="Table25.1">
          <table:table-cell table:style-name="Table25.A1" office:value-type="string">
            <text:p text:style-name="P918"/>
            <text:p text:style-name="P919"><text:span text:style-name="T891">CONTRATO</text:span><text:span text:style-name="T891"/></text:p>
          </table:table-cell>
          <table:table-cell table:style-name="Table25.A1" office:value-type="string">
            <text:p text:style-name="P918"/>
            <text:p text:style-name="P920"><text:span text:style-name="T891">LOCADORA</text:span><text:span text:style-name="T891"/></text:p>
          </table:table-cell>
          <table:table-cell table:style-name="Table25.A1" office:value-type="string">
            <text:p text:style-name="P918"/>
            <text:p text:style-name="P921"><text:span text:style-name="T891">OBJETO</text:span><text:span text:style-name="T891"/></text:p>
          </table:table-cell>
          <table:table-cell table:style-name="Table25.A1" office:value-type="string">
            <text:p text:style-name="P918"/>
            <text:p text:style-name="P922"><text:span text:style-name="T892">PROC.</text:span><text:span text:style-name="T893"> </text:span><text:span text:style-name="T894">Nº</text:span></text:p>
          </table:table-cell>
        </table:table-row>
        <table:table-row table:style-name="Table25.2">
          <table:table-cell table:style-name="Table25.A1" office:value-type="string">
            <text:p text:style-name="P923"/>
            <text:p text:style-name="P923"/>
            <text:p text:style-name="P924"/>
            <text:p text:style-name="P925"><text:span text:style-name="T750">Nº</text:span><text:span text:style-name="T753"> </text:span><text:span text:style-name="T750">222/2026</text:span><text:span text:style-name="T754"> </text:span><text:span text:style-name="T750">19/08/2026</text:span></text:p>
          </table:table-cell>
          <table:table-cell table:style-name="Table25.A1" office:value-type="string">
            <text:p text:style-name="P923"/>
            <text:p text:style-name="P923"/>
            <text:p text:style-name="P923"/>
            <text:p text:style-name="P926"/>
            <text:p text:style-name="P927"><text:span text:style-name="T757">VERA</text:span><text:span text:style-name="T764"> </text:span><text:span text:style-name="T757">LÚCIA</text:span><text:span text:style-name="T764"> </text:span><text:span text:style-name="T757">SILVA</text:span><text:span text:style-name="T760"> </text:span><text:span text:style-name="T761">MAIA</text:span></text:p>
          </table:table-cell>
          <table:table-cell table:style-name="Table25.A1" office:value-type="string">
            <text:p text:style-name="P928"><text:span text:style-name="T760">Locação</text:span><text:span text:style-name="T762"> </text:span><text:span text:style-name="T760">de</text:span><text:span text:style-name="T762"> </text:span><text:span text:style-name="T760">imóvel</text:span><text:span text:style-name="T762"> </text:span><text:span text:style-name="T760">situado</text:span><text:span text:style-name="T763"> </text:span><text:span text:style-name="T760">a</text:span><text:span text:style-name="T762"> </text:span><text:span text:style-name="T760">Rua</text:span><text:span text:style-name="T762"> </text:span><text:span text:style-name="T760">Teotônio</text:span><text:span text:style-name="T762"> </text:span><text:span text:style-name="T760">Souto</text:span><text:span text:style-name="T759"> </text:span><text:span text:style-name="T760">Machado, 160 – Bairro Ibitiquara, CEP</text:span></text:p>
            <text:p text:style-name="P929"><text:span text:style-name="T760">29307-200, matriculado no Cartório de Imóveis</text:span><text:span text:style-name="T759"> </text:span><text:span text:style-name="T760">da</text:span><text:span text:style-name="T869"> </text:span><text:span text:style-name="T760">Comarca</text:span><text:span text:style-name="T869"> </text:span><text:span text:style-name="T760">Cachoeiro</text:span><text:span text:style-name="T869"> </text:span><text:span text:style-name="T760">de</text:span><text:span text:style-name="T869"> </text:span><text:span text:style-name="T760">Itapemirim/ES,</text:span><text:span text:style-name="T869"> </text:span><text:span text:style-name="T760">sob</text:span><text:span text:style-name="T869"> </text:span><text:span text:style-name="T760">nº</text:span><text:span text:style-name="T759"> </text:span><text:span text:style-name="T760">25.410, livro nº 2, folhas 010, destinado a</text:span><text:span text:style-name="T759"> </text:span><text:span text:style-name="T760">residência</text:span><text:span text:style-name="T763"> </text:span><text:span text:style-name="T760">do</text:span><text:span text:style-name="T763"> </text:span><text:span text:style-name="T760">Comandante</text:span><text:span text:style-name="T763"> </text:span><text:span text:style-name="T760">do</text:span><text:span text:style-name="T763"> </text:span><text:span text:style-name="T760">Tiro</text:span><text:span text:style-name="T763"> </text:span><text:span text:style-name="T760">de</text:span><text:span text:style-name="T763"> </text:span><text:span text:style-name="T760">Guerra</text:span><text:span text:style-name="T763"> </text:span><text:span text:style-name="T760">01-012, no Município de Cachoeiro de</text:span><text:span text:style-name="T759"> </text:span><text:span text:style-name="T757">Itapemirim/ES</text:span></text:p>
          </table:table-cell>
          <table:table-cell table:style-name="Table25.A1" office:value-type="string">
            <text:p text:style-name="P923"/>
            <text:p text:style-name="P923"/>
            <text:p text:style-name="P923"/>
            <text:p text:style-name="P926"/>
            <text:p text:style-name="P930"><text:span text:style-name="T895">35579/2026</text:span><text:span text:style-name="T895"/></text:p>
          </table:table-cell>
        </table:table-row>
      </table:table>
      <text:p text:style-name="P931"><text:span text:style-name="T876">Art. 2° </text:span><text:span text:style-name="T879">Caberá ao fiscal do contrato e, nos seus afastamentos e seus impedimentos legais, ao seu substituto, em especial:</text:span></text:p>
      <text:list text:style-name="WWNum5">
        <text:list-item>
          <text:p text:style-name="P932"><text:span text:style-name="T879">- Prestar apoio técnico e operacional ao gestor do contrato com informações pertinentes às suas competências;</text:span><text:span text:style-name="T879"/></text:p>
        </text:list-item>
        <text:list-item>
          <text:p text:style-name="P933"><text:span text:style-name="T879">- Anotar no histórico de gerenciamento do contrato todas as ocorrências relacionadas à execução do contrato, com a descrição do que for necessário para a regularização das faltas ou dos defeitos observados;</text:span><text:span text:style-name="T879"/></text:p>
        </text:list-item>
        <text:list-item>
          <text:p text:style-name="P934"><text:span text:style-name="T879">- Emitir notificações para a correção de rotinas ou de qualquer inexatidão ou irregularidade constatada, com a definição de prazo</text:span><text:span text:style-name="T896"> </text:span><text:span text:style-name="T879">para a correção;</text:span></text:p>
        </text:list-item>
        <text:list-item>
          <text:p text:style-name="P935"><text:span text:style-name="T879">- Informar ao gestor do contato, em tempo hábil, a situação que demandar decisão ou adoção de medidas que ultrapassem a sua competência, para que adote as medidas necessárias e saneadoras, se for o </text:span><text:span text:style-name="T881">caso;</text:span></text:p>
        </text:list-item>
        <text:list-item>
          <text:p text:style-name="P936"><text:span text:style-name="T879">-</text:span><text:span text:style-name="T897"> </text:span><text:span text:style-name="T879">Comunicar</text:span><text:span text:style-name="T897"> </text:span><text:span text:style-name="T879">imediatamente</text:span><text:span text:style-name="T897"> </text:span><text:span text:style-name="T879">ao</text:span><text:span text:style-name="T897"> </text:span><text:span text:style-name="T879">gestor</text:span><text:span text:style-name="T897"> </text:span><text:span text:style-name="T879">do</text:span><text:span text:style-name="T897"> </text:span><text:span text:style-name="T879">contrato</text:span><text:span text:style-name="T897"> </text:span><text:span text:style-name="T881">quaisquer</text:span></text:p>
        </text:list-item>
      </text:list>
      <text:p text:style-name="P937"><text:span text:style-name="T879">ocorrências</text:span><text:span text:style-name="T898"> </text:span><text:span text:style-name="T879">que</text:span><text:span text:style-name="T898"> </text:span><text:span text:style-name="T879">possam</text:span><text:span text:style-name="T898"> </text:span><text:span text:style-name="T879">inviabilizar</text:span><text:span text:style-name="T898"> </text:span><text:span text:style-name="T879">a</text:span><text:span text:style-name="T898"> </text:span><text:span text:style-name="T879">execução</text:span><text:span text:style-name="T898"> </text:span><text:span text:style-name="T879">do</text:span><text:span text:style-name="T898"> </text:span><text:span text:style-name="T879">contrato</text:span><text:span text:style-name="T898"> </text:span><text:span text:style-name="T879">nas</text:span><text:span text:style-name="T898"> </text:span><text:span text:style-name="T879">datas </text:span><text:span text:style-name="T881">estabelecidas;</text:span></text:p>
      <text:list text:continue-numbering="true" text:style-name="WWNum5">
        <text:list-item>
          <text:p text:style-name="P938"><text:span text:style-name="T879">-</text:span><text:span text:style-name="T899"> </text:span><text:span text:style-name="T879">Fiscalizar</text:span><text:span text:style-name="T899"> </text:span><text:span text:style-name="T879">a</text:span><text:span text:style-name="T882"> </text:span><text:span text:style-name="T879">execução</text:span><text:span text:style-name="T899"> </text:span><text:span text:style-name="T879">do</text:span><text:span text:style-name="T899"> </text:span><text:span text:style-name="T879">contrato</text:span><text:span text:style-name="T899"> </text:span><text:span text:style-name="T879">para</text:span><text:span text:style-name="T882"> </text:span><text:span text:style-name="T879">que</text:span><text:span text:style-name="T899"> </text:span><text:span text:style-name="T879">sejam</text:span><text:span text:style-name="T882"> </text:span><text:span text:style-name="T879">cumpridas as</text:span><text:span text:style-name="T880"> </text:span><text:span text:style-name="T879">condições</text:span><text:span text:style-name="T880"> </text:span><text:span text:style-name="T879">estabelecidas,</text:span><text:span text:style-name="T880"> </text:span><text:span text:style-name="T879">de</text:span><text:span text:style-name="T880"> </text:span><text:span text:style-name="T879">modo</text:span><text:span text:style-name="T880"> </text:span><text:span text:style-name="T879">a</text:span><text:span text:style-name="T880"> </text:span><text:span text:style-name="T879">assegurar</text:span><text:span text:style-name="T880"> </text:span><text:span text:style-name="T879">os</text:span><text:span text:style-name="T880"> </text:span><text:span text:style-name="T879">melhores</text:span><text:span text:style-name="T880"> </text:span><text:span text:style-name="T879">resultados</text:span><text:span text:style-name="T880"> </text:span><text:span text:style-name="T879">para</text:span><text:span text:style-name="T880"> </text:span><text:span text:style-name="T879">a administração, com a conferência das notas fiscais e das documentações exigidas para o pagamento e, após o ateste, que certifica o recebimento provisório, encaminhar ao gestor de contrato para ratificação;</text:span></text:p>
        </text:list-item>
      </text:list>
      <text:p text:style-name="P939"/>
      <text:p text:style-name="P620"/>
      <text:p text:style-name="P620"/>
      <text:p text:style-name="P620"/>
      <text:p text:style-name="P620"/>
      <text:p text:style-name="P620"/>
      <text:p text:style-name="P620"/>
      <text:p text:style-name="P620"/>
      <text:p text:style-name="P620"/>
      <text:p text:style-name="P620"/>
      <text:p text:style-name="P620"/>
      <text:p text:style-name="P620"/>
      <text:p text:style-name="P620"/>
      <text:p text:style-name="P620"/>
      <text:list text:continue-numbering="true" text:style-name="WWNum5">
        <text:list-item>
          <text:p text:style-name="P940"><draw:frame draw:style-name="fr6" draw:name="Image 576" text:anchor-type="char" svg:x="0.4937in" svg:y="-1.9028in" svg:width="7.7736in" svg:height="1.3681in" draw:z-index="336"><draw:image xlink:href="Pictures/10000000000009180000019B2F5AA03B.png" xlink:type="simple" xlink:show="embed" xlink:actuate="onLoad" draw:mime-type="image/png"/></draw:frame><text:span text:style-name="T900">- Comunicar</text:span><text:span text:style-name="T901"> </text:span><text:span text:style-name="T900">ao gestor do contrato,</text:span><text:span text:style-name="T901"> </text:span><text:span text:style-name="T900">em tempo hábil, o término do contrato sob sua responsabilidade, com vistas </text:span><text:span text:style-name="T902">à </text:span><text:span text:style-name="T900">renovação</text:span><text:span text:style-name="T901"> </text:span><text:span text:style-name="T900">tempestiva</text:span><text:span text:style-name="T901"> </text:span><text:span text:style-name="T900">ou </text:span><text:span text:style-name="T902">à </text:span><text:span text:style-name="T900">prorrogação contratual;</text:span></text:p>
        </text:list-item>
        <text:list-item>
          <text:p text:style-name="P941"><text:span text:style-name="T900">- Participar da atualização do relatório de riscos durante a fase de gestão do contrato, em conjunto com o fiscal administrativo e com o setorial, conforme o disposto no inciso VII</text:span><text:span text:style-name="T901"> </text:span><text:span text:style-name="T900">do art. 20;</text:span></text:p>
        </text:list-item>
        <text:list-item>
          <text:p text:style-name="P942"><text:span text:style-name="T900">- Auxiliar o gestor do contrato com as informações necessárias, na elaboração do</text:span><text:span text:style-name="T903"> </text:span><text:span text:style-name="T900">documento comprobatório da avaliação realizada na fiscalização do cumprimento de obrigações assumidas pelo contratado, conforme o disposto no inciso VIII do art. 20; e</text:span></text:p>
        </text:list-item>
        <text:list-item>
          <text:p text:style-name="P943"><text:span text:style-name="T900">- Realizar o recebimento provisório do objeto do contrato referido no art. 24</text:span><text:span text:style-name="T904">.</text:span></text:p>
        </text:list-item>
      </text:list>
      <text:p text:style-name="P944"><text:span text:style-name="T905">Art. 3º </text:span><text:span text:style-name="T906">O fiscal nomeado deverá providenciar cópia do contrato, do edital, do projeto básico ou do termo de referência, da proposta</text:span><text:span text:style-name="T907"> </text:span><text:span text:style-name="T906">da</text:span><text:span text:style-name="T907"> </text:span><text:span text:style-name="T906">empresa</text:span><text:span text:style-name="T907"> </text:span><text:span text:style-name="T906">vencedora</text:span><text:span text:style-name="T907"> </text:span><text:span text:style-name="T906">da</text:span><text:span text:style-name="T907"> </text:span><text:span text:style-name="T906">licitação,</text:span><text:span text:style-name="T907"> </text:span><text:span text:style-name="T906">sem prejuízo</text:span><text:span text:style-name="T907"> </text:span><text:span text:style-name="T906">de</text:span><text:span text:style-name="T907"> </text:span><text:span text:style-name="T906">outros documentos que entender necessários ao exercício da fiscalização.</text:span></text:p>
      <text:p text:style-name="P945"><text:span text:style-name="T905">Art. 4º </text:span><text:span text:style-name="T906">Em caso de dúvidas, lacunas ou omissões, deverá ser observada a disciplina constante do Decreto Municipal n° 33.881/2025,</text:span><text:span text:style-name="T908"> </text:span><text:span text:style-name="T906">que regulamenta</text:span><text:span text:style-name="T909"> </text:span><text:span text:style-name="T906">a atuação</text:span><text:span text:style-name="T910"> </text:span><text:span text:style-name="T906">do agente de contratação,</text:span><text:span text:style-name="T911"> </text:span><text:span text:style-name="T906">da</text:span><text:span text:style-name="T912"> </text:span><text:span text:style-name="T906">equipe de apoio, da comissão de contratação, bem como dos gestores e fiscal de contratos, no âmbito da Administração Pública Direta e Indireta do Município de Cachoeiro de Itapemirim, além de estabelecer outras providências correlatas.</text:span></text:p>
      <text:p text:style-name="P946"><text:span text:style-name="T905">Art. 5º </text:span><text:span text:style-name="T906">Esta Portaria entra em vigor na data de sua publicação, revogadas as disposições em contrário</text:span><text:span text:style-name="T913">.</text:span></text:p>
      <text:p text:style-name="P947"/>
      <text:p text:style-name="P948"><text:span text:style-name="T906">Cachoeiro</text:span><text:span text:style-name="T914"> </text:span><text:span text:style-name="T906">de</text:span><text:span text:style-name="T915"> </text:span><text:span text:style-name="T906">Itapemirim/ES,</text:span><text:span text:style-name="T916"> </text:span><text:span text:style-name="T906">20</text:span><text:span text:style-name="T917"> </text:span><text:span text:style-name="T906">de</text:span><text:span text:style-name="T918"> </text:span><text:span text:style-name="T906">agosto</text:span><text:span text:style-name="T917"> </text:span><text:span text:style-name="T906">de</text:span><text:span text:style-name="T919"> </text:span><text:span text:style-name="T920">2026.</text:span></text:p>
      <text:p text:style-name="Text_20_body"/>
      <text:p text:style-name="P949"/>
      <text:p text:style-name="P950"><text:span text:style-name="T921">RODOLFO</text:span><text:span text:style-name="T922"> </text:span><text:span text:style-name="T921">FERNANDES</text:span><text:span text:style-name="T923"> </text:span><text:span text:style-name="T921">DO</text:span><text:span text:style-name="T924"> </text:span><text:span text:style-name="T925">CARMO</text:span></text:p>
      <text:p text:style-name="P951"><text:span text:style-name="T926">Secretário</text:span><text:span text:style-name="T927"> </text:span><text:span text:style-name="T926">Municipal</text:span><text:span text:style-name="T928"> </text:span><text:span text:style-name="T926">de</text:span><text:span text:style-name="T929"> </text:span><text:span text:style-name="T926">Governo</text:span><text:span text:style-name="T929"> </text:span><text:span text:style-name="T926">e</text:span><text:span text:style-name="T930"> </text:span><text:span text:style-name="T926">Planejamento</text:span><text:span text:style-name="T931"> </text:span><text:span text:style-name="T928">Estratégico</text:span></text:p>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952"/>
      <text:p text:style-name="P953"><draw:frame draw:style-name="fr8" draw:name="Image 577" text:anchor-type="char" svg:x="3.7965in" svg:y="-0.2945in" svg:width="0.6945in" svg:height="0.6138in" draw:z-index="19"><draw:image xlink:href="Pictures/10000000000000D0000000B830B1DD11.jpg" xlink:type="simple" xlink:show="embed" xlink:actuate="onLoad" draw:mime-type="image/jpeg"/></draw:frame><text:span text:style-name="T163">D</text:span><text:span text:style-name="T164">.</text:span><text:span text:style-name="T163">O</text:span><text:span text:style-name="T164">.</text:span><text:span text:style-name="T165"> </text:span><text:span text:style-name="T163">PREFEITURA</text:span><text:span text:style-name="T166"> </text:span><text:span text:style-name="T163">MUNICIPAL</text:span><text:span text:style-name="T167"> </text:span><text:span text:style-name="T163">DE</text:span><text:span text:style-name="T168"> </text:span><text:span text:style-name="T169">CACHOEIRO</text:span><text:span text:style-name="T163"><text:tab/></text:span><text:span text:style-name="T170">33</text:span></text:p>
      <text:p text:style-name="P954"><text:span text:style-name="T932">PORTARIA</text:span><text:span text:style-name="T933"> </text:span><text:span text:style-name="T932">Nº</text:span><text:span text:style-name="T933"> </text:span><text:span text:style-name="T934">1.760/2026</text:span></text:p>
      <text:p text:style-name="P598"/>
      <text:p text:style-name="P955"/>
      <text:h text:style-name="P956" text:outline-level="9">DISPÕE SOBRE TRANSFERÊNCIA DE LOTAÇÃO DE SERVIDOR.</text:h>
      <text:p text:style-name="P957"/>
      <text:p text:style-name="P958"><text:span text:style-name="T687">O</text:span><text:span text:style-name="T935"> <text:s/></text:span><text:span text:style-name="T688">SECRETÁRIO</text:span><text:span text:style-name="T936"> <text:s/></text:span><text:span text:style-name="T688">MUNICIPAL</text:span><text:span text:style-name="T936"> <text:s/></text:span><text:span text:style-name="T731">DE</text:span></text:p>
      <text:p text:style-name="P959"><text:span text:style-name="T688">ADMINISTRAÇÃO </text:span><text:span text:style-name="T687">de Cachoeiro de Itapemirim, Estado do Espírito Santo, no uso de suas atribuições delegadas através dos Decretos nºs. 18.275/2008 e 35.892/2025,</text:span><text:span text:style-name="T697"> </text:span><text:span text:style-name="T687">tendo</text:span><text:span text:style-name="T697"> </text:span><text:span text:style-name="T687">em</text:span><text:span text:style-name="T697"> </text:span><text:span text:style-name="T687">vista</text:span><text:span text:style-name="T697"> </text:span><text:span text:style-name="T687">o</text:span><text:span text:style-name="T697"> </text:span><text:span text:style-name="T687">que</text:span><text:span text:style-name="T697"> </text:span><text:span text:style-name="T687">consta nos processos nºs 62319/2026 e </text:span><text:span text:style-name="T862">62385/2026</text:span></text:p>
      <text:p text:style-name="P960"/>
      <text:h text:style-name="P961" text:outline-level="9">RESOLVE:</text:h>
      <text:p text:style-name="P957"/>
      <text:p text:style-name="P962"><text:span text:style-name="T688">Art. 1º TRANSFERIR </text:span><text:span text:style-name="T687">a lotação do servidor</text:span><text:span text:style-name="T733"> </text:span><text:span text:style-name="T687">abaixo</text:span><text:span text:style-name="T733"> </text:span><text:span text:style-name="T687">mencionado,</text:span><text:span text:style-name="T733"> </text:span><text:span text:style-name="T687">tendo</text:span><text:span text:style-name="T733"> </text:span><text:span text:style-name="T687">em</text:span><text:span text:style-name="T733"> </text:span><text:span text:style-name="T687">vista</text:span><text:span text:style-name="T733"> </text:span><text:span text:style-name="T687">o</text:span><text:span text:style-name="T733"> </text:span><text:span text:style-name="T687">que</text:span><text:span text:style-name="T733"> </text:span><text:span text:style-name="T687">consta</text:span><text:span text:style-name="T733"> </text:span><text:span text:style-name="T687">no processo acima citado</text:span><text:span text:style-name="T689">.</text:span></text:p>
      <text:p text:style-name="P963"/>
      <table:table table:name="Table26" table:style-name="Table26">
        <table:table-column table:style-name="Table26.A"/>
        <table:table-column table:style-name="Table26.B"/>
        <table:table-column table:style-name="Table26.C"/>
        <table:table-column table:style-name="Table26.D"/>
        <table:table-column table:style-name="Table26.E"/>
        <table:table-row table:style-name="Table26.1">
          <table:table-cell table:style-name="Table26.A1" office:value-type="string">
            <text:p text:style-name="P964"/>
            <text:p text:style-name="P901"><text:span text:style-name="T937">SERVIDOR</text:span><text:span text:style-name="T937"/></text:p>
          </table:table-cell>
          <table:table-cell table:style-name="Table26.A1" office:value-type="string">
            <text:p text:style-name="P964"/>
            <text:p text:style-name="P901"><text:span text:style-name="T937">CARGO</text:span><text:span text:style-name="T937"/></text:p>
          </table:table-cell>
          <table:table-cell table:style-name="Table26.A1" office:value-type="string">
            <text:p text:style-name="P965"><text:span text:style-name="T938">LOTAÇÃO</text:span><text:span text:style-name="T939"> </text:span><text:span text:style-name="T940">DE</text:span><text:span text:style-name="T939"> </text:span><text:span text:style-name="T937">ORIGEM</text:span></text:p>
          </table:table-cell>
          <table:table-cell table:style-name="Table26.A1" office:value-type="string">
            <text:p text:style-name="P966"><text:span text:style-name="T937">LOTAÇÃO</text:span><text:span text:style-name="T941"> </text:span><text:span text:style-name="T937">DE</text:span><text:span text:style-name="T939"> </text:span><text:span text:style-name="T937">DESTINO</text:span></text:p>
          </table:table-cell>
          <table:table-cell table:style-name="Table26.A1" office:value-type="string">
            <text:p text:style-name="P964"/>
            <text:p text:style-name="P901"><text:span text:style-name="T942">A</text:span><text:span text:style-name="T943"> </text:span><text:span text:style-name="T942">PARTIR</text:span><text:span text:style-name="T943"> </text:span><text:span text:style-name="T944">DE</text:span></text:p>
          </table:table-cell>
        </table:table-row>
        <table:table-row table:style-name="Table26.2">
          <table:table-cell table:style-name="Table26.A1" office:value-type="string">
            <text:p text:style-name="P967"/>
            <text:p text:style-name="P901"><text:span text:style-name="T945">LEONARDO</text:span><text:span text:style-name="T946"> </text:span><text:span text:style-name="T945">SILVEIRA</text:span><text:span text:style-name="T946"> </text:span><text:span text:style-name="T947">COSTA</text:span></text:p>
          </table:table-cell>
          <table:table-cell table:style-name="Table26.A1" office:value-type="string">
            <text:p text:style-name="P967"/>
            <text:p text:style-name="P892"><text:span text:style-name="T948">Auxiliar</text:span><text:span text:style-name="T949"> </text:span><text:span text:style-name="T948">Administrativo</text:span></text:p>
          </table:table-cell>
          <table:table-cell table:style-name="Table26.A1" office:value-type="string">
            <text:p text:style-name="P967"/>
            <text:p text:style-name="P968"><text:span text:style-name="T948">SEMFA</text:span><text:span text:style-name="T948"/></text:p>
          </table:table-cell>
          <table:table-cell table:style-name="Table26.A1" office:value-type="string">
            <text:p text:style-name="P969"/>
            <text:p text:style-name="P901"><text:span text:style-name="T950">SEMGOV</text:span><text:span text:style-name="T950"/></text:p>
            <text:p text:style-name="P970"><text:span text:style-name="T945">(Defesa</text:span><text:span text:style-name="T951"> </text:span><text:span text:style-name="T952">Civil)</text:span></text:p>
          </table:table-cell>
          <table:table-cell table:style-name="Table26.A1" office:value-type="string">
            <text:p text:style-name="P967"/>
            <text:p text:style-name="P901"><text:span text:style-name="T948">20/08/2026</text:span><text:span text:style-name="T948"/></text:p>
          </table:table-cell>
        </table:table-row>
      </table:table>
      <text:p text:style-name="P971"><text:span text:style-name="T953">Art.</text:span><text:span text:style-name="T954"> </text:span><text:span text:style-name="T953">2º</text:span><text:span text:style-name="T955"> </text:span><text:span text:style-name="T849">Esta</text:span><text:span text:style-name="T956"> </text:span><text:span text:style-name="T849">Portaria</text:span><text:span text:style-name="T957"> </text:span><text:span text:style-name="T849">entra</text:span><text:span text:style-name="T956"> </text:span><text:span text:style-name="T849">em</text:span><text:span text:style-name="T956"> </text:span><text:span text:style-name="T849">vigor</text:span><text:span text:style-name="T957"> </text:span><text:span text:style-name="T958">na</text:span></text:p>
      <text:p text:style-name="P972"><text:span text:style-name="T849">data</text:span><text:span text:style-name="T959"> </text:span><text:span text:style-name="T849">de</text:span><text:span text:style-name="T959"> </text:span><text:span text:style-name="T849">sua</text:span><text:span text:style-name="T959"> publicação.</text:span></text:p>
      <text:p text:style-name="P973"/>
      <text:p text:style-name="P974"><text:span text:style-name="T849">Cachoeiro</text:span><text:span text:style-name="T960"> </text:span><text:span text:style-name="T849">de</text:span><text:span text:style-name="T961"> </text:span><text:span text:style-name="T849">Itapemirim/ES,</text:span><text:span text:style-name="T961"> </text:span><text:span text:style-name="T849">20</text:span><text:span text:style-name="T961"> </text:span><text:span text:style-name="T849">de</text:span><text:span text:style-name="T961"> </text:span><text:span text:style-name="T849">agosto</text:span><text:span text:style-name="T961"> </text:span><text:span text:style-name="T849">de</text:span><text:span text:style-name="T962"> </text:span><text:span text:style-name="T959">2026.</text:span></text:p>
      <text:p text:style-name="P606"/>
      <text:p text:style-name="P975"/>
      <text:h text:style-name="P976" text:outline-level="9"><text:span text:style-name="T963">ROGÉRIO</text:span><text:span text:style-name="T964"> </text:span><text:span text:style-name="T963">DA</text:span><text:span text:style-name="T964"> </text:span><text:span text:style-name="T963">SILVA</text:span><text:span text:style-name="T964"> ATHAYDE</text:span></text:h>
      <text:p text:style-name="P977"><text:span text:style-name="T953">Secretário</text:span><text:span text:style-name="T965"> </text:span><text:span text:style-name="T953">Municipal</text:span><text:span text:style-name="T965"> </text:span><text:span text:style-name="T953">de</text:span><text:span text:style-name="T966"> Administração</text:span></text:p>
      <text:p text:style-name="P978"/>
      <text:p text:style-name="P598"/>
      <text:p text:style-name="P598"/>
      <text:p text:style-name="P598"/>
      <text:p text:style-name="P979"/>
      <text:p text:style-name="P980"><text:span text:style-name="T726">PORTARIA</text:span><text:span text:style-name="T727"> </text:span><text:span text:style-name="T726">Nº</text:span><text:span text:style-name="T727"> </text:span><text:span text:style-name="T728">1.761/2026</text:span></text:p>
      <text:p text:style-name="P960"/>
      <text:h text:style-name="P981" text:outline-level="9">DISPÕE SOBRE HOMOLOGAÇÃO DE RESOLUÇÃO EXARADA PELO CONSELHO MUNICIPAL DE <text:span text:style-name="T679">ASSISTÊNCIA</text:span><text:tab/><text:span text:style-name="T679">SOCIAL</text:span><text:tab/><text:span text:style-name="T680">DE </text:span>CACHOEIRO DE ITAPEMIRIM.</text:h>
      <text:p text:style-name="P982"><text:span text:style-name="T683">O </text:span>SECRETÁRIO MUNICIPAL DE DESENVOLVIMENTO<text:span text:style-name="T967"> <text:s text:c="2"/></text:span>SOCIAL<text:span text:style-name="T968"> <text:s text:c="2"/></text:span><text:span text:style-name="T686">de</text:span></text:p>
      <text:p text:style-name="P983"><text:span text:style-name="T687">Cachoeiro de Itapemirim, Estado do Espírito Santo, no uso de suas atribuições delegadas através do Decreto nº 35.571/2025, tendo em vista o que</text:span><text:span text:style-name="T969"> </text:span><text:span text:style-name="T687">consta no processo nº </text:span><text:span text:style-name="T688">62752/2026,</text:span></text:p>
      <text:h text:style-name="P984" text:outline-level="9">RESOLVE:</text:h>
      <text:p text:style-name="P960"/>
      <text:p text:style-name="P985"><text:span text:style-name="T688">Art. 1º </text:span><text:span text:style-name="T687">Homologar a </text:span><text:span text:style-name="T688">Resolução nº</text:span><text:span text:style-name="T732"> </text:span><text:span text:style-name="T688">1146, </text:span><text:span text:style-name="T687">datada de 18 de agosto de 2026, em anexo, exarada pelo Conselho Municipal de Assistência Social de Cachoeiro de Itapemirim.</text:span></text:p>
      <text:p text:style-name="P973"/>
      <text:p text:style-name="P986"><text:span text:style-name="T688">Art.</text:span><text:span text:style-name="T970"> </text:span><text:span text:style-name="T688">2°</text:span><text:span text:style-name="T971"> </text:span><text:span text:style-name="T687">Esta</text:span><text:span text:style-name="T972"> </text:span><text:span text:style-name="T687">portaria</text:span><text:span text:style-name="T973"> </text:span><text:span text:style-name="T687">entra</text:span><text:span text:style-name="T973"> </text:span><text:span text:style-name="T687">em</text:span><text:span text:style-name="T972"> </text:span><text:span text:style-name="T687">vigor</text:span><text:span text:style-name="T973"> </text:span><text:span text:style-name="T857">na</text:span></text:p>
      <text:p text:style-name="P987"><text:span text:style-name="T687">data</text:span><text:span text:style-name="T974"> </text:span><text:span text:style-name="T687">de</text:span><text:span text:style-name="T734"> </text:span><text:span text:style-name="T687">sua</text:span><text:span text:style-name="T734"> </text:span><text:span text:style-name="T690">publicação.</text:span></text:p>
      <text:p text:style-name="P606"/>
      <text:p text:style-name="P988"/>
      <text:p text:style-name="P989"><text:span text:style-name="T687">Cachoeiro</text:span><text:span text:style-name="T974"> </text:span><text:span text:style-name="T687">de</text:span><text:span text:style-name="T734"> </text:span><text:span text:style-name="T687">Itapemirim/ES,</text:span><text:span text:style-name="T734"> </text:span><text:span text:style-name="T687">20</text:span><text:span text:style-name="T734"> </text:span><text:span text:style-name="T687">de</text:span><text:span text:style-name="T974"> </text:span><text:span text:style-name="T687">agosto</text:span><text:span text:style-name="T734"> </text:span><text:span text:style-name="T687">de</text:span><text:span text:style-name="T734"> </text:span><text:span text:style-name="T690">2026.</text:span></text:p>
      <text:p text:style-name="P606"/>
      <text:p text:style-name="P988"/>
      <text:h text:style-name="P990" text:outline-level="9">EDER<text:span text:style-name="T975"> </text:span>BOTELHO<text:span text:style-name="T976"> </text:span>DA<text:span text:style-name="T975"> </text:span><text:span text:style-name="T679">FONSECA</text:span></text:h>
      <text:p text:style-name="P991">Secretário<text:span text:style-name="T736"> </text:span>Municipal<text:span text:style-name="T736"> </text:span>de<text:span text:style-name="T737"> </text:span>Desenvolvimento<text:span text:style-name="T736"> </text:span>Social<text:span text:style-name="T682"> </text:span><text:span text:style-name="T679">(Interino)</text:span></text:p>
      <text:p text:style-name="P992"/>
      <text:p text:style-name="P801"/>
      <text:p text:style-name="P801"/>
      <text:p text:style-name="P801"/>
      <text:p text:style-name="P801"/>
      <text:p text:style-name="P801"/>
      <text:p text:style-name="P801"/>
      <text:p text:style-name="P801"/>
      <text:p text:style-name="P801"/>
      <text:p text:style-name="P801"/>
      <text:p text:style-name="P801"/>
      <text:p text:style-name="P801"/>
      <text:p text:style-name="P801"/>
      <text:p text:style-name="P993"/>
      <text:p text:style-name="P994"><draw:frame draw:style-name="fr6" draw:name="Image 596" text:anchor-type="char" svg:x="0.4937in" svg:y="-1.7374in" svg:width="7.7736in" svg:height="1.3681in" draw:z-index="337"><draw:image xlink:href="Pictures/10000000000009180000019B2F5AA03B.png" xlink:type="simple" xlink:show="embed" xlink:actuate="onLoad" draw:mime-type="image/png"/></draw:frame><text:span text:style-name="T977">SECRETARIA</text:span><text:span text:style-name="T978"> </text:span><text:span text:style-name="T977">DE</text:span><text:span text:style-name="T979"> </text:span><text:span text:style-name="T977">DESENVOLVIMENTO</text:span><text:span text:style-name="T979"> </text:span><text:span text:style-name="T977">SOCIAL</text:span><text:span text:style-name="T979"> </text:span><text:span text:style-name="T977">DE</text:span><text:span text:style-name="T980"> </text:span><text:span text:style-name="T977">CACHOEIRO</text:span><text:span text:style-name="T978"> </text:span><text:span text:style-name="T977">DE</text:span><text:span text:style-name="T979"> </text:span><text:span text:style-name="T981">ITAPEMIRIM</text:span></text:p>
      <text:p text:style-name="P995"><draw:frame draw:style-name="fr4" draw:name="Image133" text:anchor-type="char" svg:x="1.8492in" svg:y="0.1484in" svg:width="4.2339in" svg:height="0.0161in" draw:z-index="301"><draw:image xlink:href="Pictures/10000001000001960000000103109FCA.png" xlink:type="simple" xlink:show="embed" xlink:actuate="onLoad" draw:mime-type="image/png"/></draw:frame></text:p>
      <text:p text:style-name="P996"/>
      <text:p text:style-name="P997"><text:span text:style-name="T982">CONSELHO MUNICIPAL DE</text:span><text:span text:style-name="T983"> </text:span><text:span text:style-name="T982">ASSISTÊNCIA SOCIAL</text:span><text:span text:style-name="T984"> </text:span><text:span text:style-name="T982">DE CACHOEIRO</text:span><text:span text:style-name="T985"> </text:span><text:span text:style-name="T982">DE ITAPEMIRIM</text:span></text:p>
      <text:p text:style-name="P998"/>
      <text:h text:style-name="Heading_20_3" text:outline-level="4"><text:span text:style-name="T986">Resolução</text:span><text:span text:style-name="T987"> </text:span><text:span text:style-name="T986">1146,</text:span><text:span text:style-name="T988"> </text:span><text:span text:style-name="T986">de</text:span><text:span text:style-name="T989"> </text:span><text:span text:style-name="T986">18</text:span><text:span text:style-name="T990"> </text:span><text:span text:style-name="T986">de</text:span><text:span text:style-name="T990"> </text:span><text:span text:style-name="T986">agosto</text:span><text:span text:style-name="T991"> </text:span><text:span text:style-name="T986">de</text:span><text:span text:style-name="T992"> </text:span><text:span text:style-name="T993">2026</text:span></text:h>
      <text:p text:style-name="P999"/>
      <text:p text:style-name="P1000"><text:span text:style-name="T994">APROVA O TERMO DE ADESÃO E O PLANO DE TRABALHO </text:span><text:span text:style-name="T995">PARA COFINANCIAMENTO DE RECURSO ESTADUAL</text:span><text:span text:style-name="T996"> </text:span><text:span text:style-name="T995">DESTINADO</text:span><text:span text:style-name="T997"> </text:span><text:span text:style-name="T998">À</text:span><text:span text:style-name="T999"> </text:span><text:span text:style-name="T995">REFORMA DO CENTRO DE REFERÊNCIA DE ASSISTÊNCIA SOCIAL "CRAS INES FRANCISQUETO"</text:span><text:span text:style-name="T996"> </text:span><text:span text:style-name="T995">DE</text:span><text:span text:style-name="T997"> </text:span><text:span text:style-name="T995">BURARAMA</text:span><text:span text:style-name="T996"> </text:span><text:span text:style-name="T995">DE CACHOEIRO DE ITAPEMIRIM/ES.</text:span></text:p>
      <text:p text:style-name="P1001"/>
      <text:p text:style-name="P1002"/>
      <text:p text:style-name="P1003"><text:span text:style-name="T994">A Presidente do Conselho Municipal de Assistência Social de Cachoeiro de ltapemirim </text:span><text:span text:style-name="T1000">- </text:span><text:span text:style-name="T995">COMASCI, </text:span><text:span text:style-name="T994">pela decisão da Plenária, em reunião extraordinária realizada</text:span><text:span text:style-name="T1001"> </text:span><text:span text:style-name="T994">no</text:span><text:span text:style-name="T1002"> </text:span><text:span text:style-name="T994">dia</text:span><text:span text:style-name="T1003"> </text:span><text:span text:style-name="T994">18</text:span><text:span text:style-name="T1004"> </text:span><text:span text:style-name="T994">de</text:span><text:span text:style-name="T1005"> </text:span><text:span text:style-name="T994">agosto</text:span><text:span text:style-name="T1006"> </text:span><text:span text:style-name="T994">de</text:span><text:span text:style-name="T1002"> </text:span><text:span text:style-name="T994">2026,</text:span><text:span text:style-name="T1007"> </text:span><text:span text:style-name="T994">no</text:span><text:span text:style-name="T1003"> </text:span><text:span text:style-name="T994">uso</text:span><text:span text:style-name="T1008"> </text:span><text:span text:style-name="T994">da</text:span><text:span text:style-name="T1003"> </text:span><text:span text:style-name="T994">competência</text:span><text:span text:style-name="T1009"> </text:span><text:span text:style-name="T994">que</text:span><text:span text:style-name="T1002"> </text:span><text:span text:style-name="T994">lhe</text:span><text:span text:style-name="T1003"> </text:span><text:span text:style-name="T994">confere</text:span><text:span text:style-name="T1010"> </text:span><text:span text:style-name="T994">o Art</text:span><text:span text:style-name="T1011">. </text:span><text:span text:style-name="T994">12</text:span><text:span text:style-name="T1011">, </text:span><text:span text:style-name="T994">Incisos IX e X, do Regimento Interno do Conselho Municipal de Assistência Social de</text:span><text:span text:style-name="T1009"> </text:span><text:span text:style-name="T994">Cachoeiro de ltapemirim.</text:span></text:p>
      <text:p text:style-name="P1004"><text:span text:style-name="T1012">Considerando a proposta do Governo do Estado para cofinanciar a ampliação e adequação da rede equipamentos de Assistência Social.</text:span><text:span text:style-name="T1012"/></text:p>
      <text:p text:style-name="P1005"/>
      <text:p text:style-name="P1006"/>
      <text:p text:style-name="P1007"><text:span text:style-name="T1013">RESOLVE:</text:span><text:span text:style-name="T1013"/></text:p>
      <text:p text:style-name="P1008"/>
      <text:p text:style-name="P1008"/>
      <text:p text:style-name="P1009"/>
      <text:p text:style-name="P1010"><text:span text:style-name="T995">Art. 1º </text:span><text:span text:style-name="T994">- Aprovar o Termo de Adesão e o Plano de Trabalho para cofinanciamento Estadual</text:span><text:span text:style-name="T1011">, </text:span><text:span text:style-name="T994">no valor de R$ 438.471</text:span><text:span text:style-name="T1011">,</text:span><text:span text:style-name="T994">38 (quatrocentos e trinta e oito</text:span><text:span text:style-name="T1007"> </text:span><text:span text:style-name="T994">mil</text:span><text:span text:style-name="T1008"> </text:span><text:span text:style-name="T994">quatrocentos e</text:span><text:span text:style-name="T1005"> </text:span><text:span text:style-name="T994">setenta e</text:span><text:span text:style-name="T1003"> </text:span><text:span text:style-name="T994">um</text:span><text:span text:style-name="T1010"> </text:span><text:span text:style-name="T994">reais</text:span><text:span text:style-name="T1009"> </text:span><text:span text:style-name="T994">e</text:span><text:span text:style-name="T1004"> </text:span><text:span text:style-name="T994">trinta</text:span><text:span text:style-name="T1009"> </text:span><text:span text:style-name="T994">e</text:span><text:span text:style-name="T1010"> </text:span><text:span text:style-name="T994">oito</text:span><text:span text:style-name="T1014"> </text:span><text:span text:style-name="T994">centavos), destinados á reforma</text:span><text:span text:style-name="T1002"> </text:span><text:span text:style-name="T994">do</text:span><text:span text:style-name="T1004"> </text:span><text:span text:style-name="T994">Centro</text:span><text:span text:style-name="T1002"> </text:span><text:span text:style-name="T994">de</text:span><text:span text:style-name="T1004"> </text:span><text:span text:style-name="T994">Referência</text:span><text:span text:style-name="T1004"> </text:span><text:span text:style-name="T994">de</text:span><text:span text:style-name="T1002"> </text:span><text:span text:style-name="T994">Assistência</text:span><text:span text:style-name="T1004"> </text:span><text:span text:style-name="T994">Social</text:span><text:span text:style-name="T1002"> </text:span><text:span text:style-name="T1000">"Cras</text:span><text:span text:style-name="T1015"> </text:span><text:span text:style-name="T1000">Inês</text:span><text:span text:style-name="T1015"> </text:span><text:span text:style-name="T1000">Francisquetto" localizado</text:span><text:span text:style-name="T1016"> </text:span><text:span text:style-name="T1000">no</text:span><text:span text:style-name="T1015"> </text:span><text:span text:style-name="T1000">Distrito</text:span><text:span text:style-name="T1017"> </text:span><text:span text:style-name="T1000">de</text:span><text:span text:style-name="T1015"> </text:span><text:span text:style-name="T1000">Burarama</text:span><text:span text:style-name="T1018">,</text:span><text:span text:style-name="T1019"> </text:span><text:span text:style-name="T994">do</text:span><text:span text:style-name="T1004"> </text:span><text:span text:style-name="T994">Município</text:span><text:span text:style-name="T1010"> </text:span><text:span text:style-name="T994">de</text:span><text:span text:style-name="T1004"> </text:span><text:span text:style-name="T994">Cachoeiro</text:span><text:span text:style-name="T1005"> </text:span><text:span text:style-name="T994">de</text:span><text:span text:style-name="T1002"> </text:span><text:span text:style-name="T994">ltapemirim/ES.</text:span></text:p>
      <text:p text:style-name="P1011"><text:span text:style-name="T1020">Art.</text:span><text:span text:style-name="T1021"> </text:span><text:span text:style-name="T1020">2°</text:span><text:span text:style-name="T1022"> </text:span><text:span text:style-name="T1012">-</text:span><text:span text:style-name="T1023"> </text:span><text:span text:style-name="T1012">Esta</text:span><text:span text:style-name="T1024"> </text:span><text:span text:style-name="T1012">Resolução</text:span><text:span text:style-name="T1025"> </text:span><text:span text:style-name="T1012">entra</text:span><text:span text:style-name="T1024"> </text:span><text:span text:style-name="T1012">em</text:span><text:span text:style-name="T1026"> </text:span><text:span text:style-name="T1012">vigor</text:span><text:span text:style-name="T1027"> </text:span><text:span text:style-name="T1012">na</text:span><text:span text:style-name="T1028"> </text:span><text:span text:style-name="T1012">data</text:span><text:span text:style-name="T1024"> </text:span><text:span text:style-name="T1012">de</text:span><text:span text:style-name="T1029"> </text:span><text:span text:style-name="T1012">sua</text:span><text:span text:style-name="T1026"> </text:span><text:span text:style-name="T1030">publicação</text:span></text:p>
      <text:p text:style-name="P1012"><draw:frame draw:style-name="fr7" draw:name="Image 598" text:anchor-type="char" svg:x="3.1319in" svg:y="0.2555in" svg:width="1.4339in" svg:height="0.3118in" draw:z-index="26"><draw:image xlink:href="Pictures/100000000000017800000058467FFD64.jpg" xlink:type="simple" xlink:show="embed" xlink:actuate="onLoad" draw:mime-type="image/jpeg"/></draw:frame></text:p>
      <text:h text:style-name="P1013" text:outline-level="9"><text:span text:style-name="T1031">MARIA</text:span><text:span text:style-name="T1032"> </text:span><text:span text:style-name="T1031">AUGUSTA</text:span><text:span text:style-name="T1032"> </text:span><text:span text:style-name="T1031">GAVA</text:span><text:span text:style-name="T1033"> </text:span><text:span text:style-name="T1034">ALVES</text:span></text:h>
      <text:p text:style-name="P1014"><text:span text:style-name="T1012">Presidente do Conselho Municipal de Assistência Social de Cachoeiro de ltapemirim</text:span><text:span text:style-name="T1012"/></text:p>
      <text:p text:style-name="P343"/>
      <text:p text:style-name="P1015"><draw:frame draw:style-name="fr4" draw:name="Image138" text:anchor-type="char" svg:x="1.7984in" svg:y="0.3063in" svg:width="4.3874in" svg:height="0.0161in" draw:z-index="306"><draw:image xlink:href="Pictures/10000001000001A5000000014B0F58EA.png" xlink:type="simple" xlink:show="embed" xlink:actuate="onLoad" draw:mime-type="image/png"/></draw:frame></text:p>
      <text:p text:style-name="P1016"/>
      <text:p text:style-name="P1017"><draw:frame draw:style-name="fr2" draw:name="Image87" text:anchor-type="char" svg:x="1.8299in" svg:y="-0.0547in" svg:width="4.3547in" svg:height="0.478in" draw:z-index="341"><draw:image xlink:href="Pictures/10000001000001A20000002D94B97C43.png" xlink:type="simple" xlink:show="embed" xlink:actuate="onLoad" draw:mime-type="image/png"/></draw:frame><text:span text:style-name="T1035">fls.3</text:span><text:span text:style-name="T1035"/></text:p>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793"/>
      <text:p text:style-name="P1018"/>
      <text:p text:style-name="P953"><draw:frame draw:style-name="fr8" draw:name="Image 605" text:anchor-type="char" svg:x="3.7965in" svg:y="-0.2937in" svg:width="0.6945in" svg:height="0.6138in" draw:z-index="22"><draw:image xlink:href="Pictures/10000000000000D0000000B830B1DD11.jpg" xlink:type="simple" xlink:show="embed" xlink:actuate="onLoad" draw:mime-type="image/jpeg"/></draw:frame><text:span text:style-name="T163">D</text:span><text:span text:style-name="T164">.</text:span><text:span text:style-name="T163">O</text:span><text:span text:style-name="T164">.</text:span><text:span text:style-name="T165"> </text:span><text:span text:style-name="T163">PREFEITURA</text:span><text:span text:style-name="T166"> </text:span><text:span text:style-name="T163">MUNICIPAL</text:span><text:span text:style-name="T167"> </text:span><text:span text:style-name="T163">DE</text:span><text:span text:style-name="T168"> </text:span><text:span text:style-name="T169">CACHOEIRO</text:span><text:span text:style-name="T163"><text:tab/></text:span><text:span text:style-name="T170">36</text:span></text:p>
      <text:p text:style-name="P1019"/>
      <text:p text:style-name="P1020"/>
      <text:p text:style-name="P1021"/>
      <text:p text:style-name="P1022"><text:span text:style-name="T1036">PORTARIA</text:span><text:span text:style-name="T1037"> </text:span><text:span text:style-name="T1036">Nº</text:span><text:span text:style-name="T1038"> </text:span><text:span text:style-name="T1039">1.762/2026</text:span></text:p>
      <text:p text:style-name="P1023"/>
      <text:p text:style-name="P1024"><text:span text:style-name="T705">DISPÕE SOBRE ELEIÇÃO DA MESA DIRETORA PARA O CONSELHO </text:span><text:span text:style-name="T703">MUNICIPAL</text:span><text:span text:style-name="T702"><text:tab/></text:span><text:span text:style-name="T704">DE</text:span><text:span text:style-name="T702"><text:tab/></text:span><text:span text:style-name="T703">SEGURANÇA </text:span><text:span text:style-name="T705">ALIMENTAR</text:span><text:span text:style-name="T1040"> <text:s text:c="2"/></text:span><text:span text:style-name="T705">E</text:span><text:span text:style-name="T1040"> <text:s text:c="2"/></text:span><text:span text:style-name="T705">NUTRICIONAL</text:span><text:span text:style-name="T1041"> </text:span><text:span text:style-name="T705">DE CACHOEIRO DE ITAPEMIRIM – </text:span><text:span text:style-name="T1042">COMSEAN-CI-MANDATO-AGOSTO/2026</text:span><text:span text:style-name="T1040"> </text:span><text:span text:style-name="T705">A AGOSTO/2028.</text:span></text:p>
      <text:p text:style-name="P1025"/>
      <text:p text:style-name="P1026"><text:span text:style-name="T708">O </text:span><text:span text:style-name="T705">SECRETÁRIO MUNICIPAL DE DESENVOLVIMENTO</text:span><text:span text:style-name="T707"> <text:s text:c="2"/></text:span><text:span text:style-name="T705">SOCIAL,</text:span><text:span text:style-name="T1043"> <text:s text:c="2"/></text:span><text:span text:style-name="T711">de</text:span></text:p>
      <text:p text:style-name="P1027"><text:span text:style-name="T712">Cachoeiro de Itapemirim, Estado do</text:span><text:span text:style-name="T1044"> </text:span><text:span text:style-name="T712">Espírito Santo, no uso de suas atribuições delegadas</text:span><text:span text:style-name="T1045"> </text:span><text:span text:style-name="T712">pelos</text:span><text:span text:style-name="T1045"> </text:span><text:span text:style-name="T712">Decretos</text:span><text:span text:style-name="T1045"> </text:span><text:span text:style-name="T712">nº</text:span><text:span text:style-name="T1045"> </text:span><text:span text:style-name="T712">27.665/2018</text:span><text:span text:style-name="T1045"> </text:span><text:span text:style-name="T712">e Decreto n° 35.571 como, o art. 2º do Decreto</text:span><text:span text:style-name="T1046"> </text:span><text:span text:style-name="T712">nº</text:span><text:span text:style-name="T1046"> </text:span><text:span text:style-name="T712">35.771/</text:span><text:span text:style-name="T1046"> </text:span><text:span text:style-name="T712">2025</text:span><text:span text:style-name="T1046"> </text:span><text:span text:style-name="T712">2º,</text:span><text:span text:style-name="T1046"> </text:span><text:span text:style-name="T712">do</text:span><text:span text:style-name="T1046"> </text:span><text:span text:style-name="T712">Art.</text:span><text:span text:style-name="T1046"> </text:span><text:span text:style-name="T712">6º,</text:span><text:span text:style-name="T1046"> </text:span><text:span text:style-name="T712">da Lei Municipal nº 7596/2018, que regulamenta o Conselho Municipal de Segurança Alimentar e Nutricional de Cachoeiro de Itapemirim – COMSEAN-CI. tendo em vista o que consta no processo</text:span><text:span text:style-name="T1044"> </text:span><text:span text:style-name="T712">nº </text:span><text:span text:style-name="T1047">62829/2026, </text:span><text:span text:style-name="T1048">RESOLVE:</text:span></text:p>
      <text:p text:style-name="P1028"/>
      <text:p text:style-name="P1029"><text:span text:style-name="T1047">Art. 1º </text:span><text:span text:style-name="T712">Eleger a Mesa Diretora para o Conselho Municipal de Segurança Alimentar e Nutricional de Cachoeiro de Itapemirim COMSEAN-CI, para o mandato de Agosto/2026 a Agosto/2028, da forma a seguir:</text:span></text:p>
      <text:list text:style-name="WWNum6">
        <text:list-item>
          <text:p text:style-name="P1030"><text:span text:style-name="T708">-</text:span><text:span text:style-name="T1049"> </text:span><text:span text:style-name="T708">Presidente:</text:span><text:span text:style-name="T1050"> </text:span><text:span text:style-name="T708">Maria</text:span><text:span text:style-name="T1049"> </text:span><text:span text:style-name="T708">Cristina</text:span><text:span text:style-name="T1050"> </text:span><text:span text:style-name="T708">Athayde</text:span><text:span text:style-name="T1049"> </text:span><text:span text:style-name="T713">Soares</text:span></text:p>
        </text:list-item>
        <text:list-item>
          <text:p text:style-name="P1031"><text:span text:style-name="T708">-</text:span><text:span text:style-name="T1051"> </text:span><text:span text:style-name="T708">Vice-Presidente:</text:span><text:span text:style-name="T1049"> </text:span><text:span text:style-name="T708">Rayane</text:span><text:span text:style-name="T1049"> </text:span><text:span text:style-name="T708">Espolador</text:span><text:span text:style-name="T1049"> </text:span><text:span text:style-name="T708">de</text:span><text:span text:style-name="T1049"> </text:span><text:span text:style-name="T713">Almeida</text:span></text:p>
        </text:list-item>
        <text:list-item>
          <text:p text:style-name="P1032"><text:span text:style-name="T708">-</text:span><text:span text:style-name="T1052"> </text:span><text:span text:style-name="T708">1º</text:span><text:span text:style-name="T1052"> </text:span><text:span text:style-name="T708">Vogal:</text:span><text:span text:style-name="T1052"> </text:span><text:span text:style-name="T708">Cleidilany</text:span><text:span text:style-name="T1052"> </text:span><text:span text:style-name="T708">Oliveira</text:span><text:span text:style-name="T1052"> </text:span><text:span text:style-name="T708">dos</text:span><text:span text:style-name="T1052"> </text:span><text:span text:style-name="T708">Santos</text:span><text:span text:style-name="T1052"> </text:span><text:span text:style-name="T708">de</text:span><text:span text:style-name="T1052"> </text:span><text:span text:style-name="T713">Freitas</text:span></text:p>
        </text:list-item>
        <text:list-item>
          <text:p text:style-name="P1033"><text:span text:style-name="T708">-</text:span><text:span text:style-name="T1050"> </text:span><text:span text:style-name="T708">2º</text:span><text:span text:style-name="T1053"> </text:span><text:span text:style-name="T708">Vogal:</text:span><text:span text:style-name="T1053"> </text:span><text:span text:style-name="T708">Morgana</text:span><text:span text:style-name="T1053"> </text:span><text:span text:style-name="T708">Valéria</text:span><text:span text:style-name="T1053"> </text:span><text:span text:style-name="T708">Rodrigues</text:span><text:span text:style-name="T1050"> </text:span><text:span text:style-name="T1054">Lima</text:span></text:p>
        </text:list-item>
      </text:list>
      <text:p text:style-name="P1034"/>
      <text:p text:style-name="P1035"><text:span text:style-name="T705">Art.</text:span><text:span text:style-name="T1055"> </text:span><text:span text:style-name="T705">2°</text:span><text:span text:style-name="T1056"> </text:span><text:span text:style-name="T708">Esta</text:span><text:span text:style-name="T1057"> </text:span><text:span text:style-name="T708">portaria</text:span><text:span text:style-name="T1057"> </text:span><text:span text:style-name="T708">entra</text:span><text:span text:style-name="T1057"> </text:span><text:span text:style-name="T708">em</text:span><text:span text:style-name="T1057"> </text:span><text:span text:style-name="T708">vigor</text:span><text:span text:style-name="T1057"> </text:span><text:span text:style-name="T711">na</text:span></text:p>
      <text:p text:style-name="P1036"><text:span text:style-name="T712">data</text:span><text:span text:style-name="T721"> </text:span><text:span text:style-name="T712">de</text:span><text:span text:style-name="T721"> </text:span><text:span text:style-name="T712">sua</text:span><text:span text:style-name="T722"> </text:span><text:span text:style-name="T1046">publicação.</text:span></text:p>
      <text:p text:style-name="P620"/>
      <text:p text:style-name="P1037"/>
      <text:p text:style-name="P1038"><text:span text:style-name="T712">Cachoeiro</text:span><text:span text:style-name="T1058"> </text:span><text:span text:style-name="T712">de</text:span><text:span text:style-name="T1058"> </text:span><text:span text:style-name="T712">Itapemirim/ES,</text:span><text:span text:style-name="T1058"> </text:span><text:span text:style-name="T712">20</text:span><text:span text:style-name="T1058"> </text:span><text:span text:style-name="T712">de</text:span><text:span text:style-name="T1058"> </text:span><text:span text:style-name="T712">agosto</text:span><text:span text:style-name="T1058"> </text:span><text:span text:style-name="T712">de</text:span><text:span text:style-name="T1058"> </text:span><text:span text:style-name="T1046">2026.</text:span></text:p>
      <text:p text:style-name="P620"/>
      <text:p text:style-name="P620"/>
      <text:p text:style-name="P1039"/>
      <text:p text:style-name="P1040"><text:span text:style-name="T705">EDER</text:span><text:span text:style-name="T723"> </text:span><text:span text:style-name="T705">BOTELHO</text:span><text:span text:style-name="T701"> </text:span><text:span text:style-name="T705">DA</text:span><text:span text:style-name="T723"> </text:span><text:span text:style-name="T703">FONSECA</text:span></text:p>
      <text:p text:style-name="P1041"><text:span text:style-name="T705">Secretário</text:span><text:span text:style-name="T1059"> </text:span><text:span text:style-name="T705">Municipal</text:span><text:span text:style-name="T701"> </text:span><text:span text:style-name="T705">de</text:span><text:span text:style-name="T1059"> </text:span><text:span text:style-name="T705">Desenvolvimento</text:span><text:span text:style-name="T701"> </text:span><text:span text:style-name="T705">Social</text:span><text:span text:style-name="T1060"> </text:span><text:span text:style-name="T703">(Interino)</text:span></text:p>
      <text:p text:style-name="P1042"/>
      <text:p text:style-name="P616"/>
      <text:p text:style-name="P616"/>
      <text:p text:style-name="P1043"/>
      <text:p text:style-name="P1044"><text:span text:style-name="T1061">PORTARIA</text:span><text:span text:style-name="T1062"> </text:span><text:span text:style-name="T1061">Nº</text:span><text:span text:style-name="T1062"> </text:span><text:span text:style-name="T1063">1.764/2026</text:span></text:p>
      <text:p text:style-name="P1045"/>
      <text:p text:style-name="P1046"><text:span text:style-name="T705">DISPÕE SOBRE READAPTAÇÃO DE </text:span><text:span text:style-name="T703">SERVIDOR.</text:span></text:p>
      <text:p text:style-name="P1047"/>
      <text:p text:style-name="P1048"><text:span text:style-name="T708">O</text:span><text:span text:style-name="T1064"> <text:s/></text:span><text:span text:style-name="T705">SECRETÁRIO</text:span><text:span text:style-name="T1065"> <text:s/></text:span><text:span text:style-name="T705">MUNICIPAL</text:span><text:span text:style-name="T1065"> <text:s/></text:span><text:span text:style-name="T724">DE</text:span></text:p>
      <text:p text:style-name="P1049"><text:span text:style-name="T1047">ADMINISTRAÇÃO </text:span><text:span text:style-name="T712">de Cachoeiro de Itapemirim,</text:span><text:span text:style-name="T722"> </text:span><text:span text:style-name="T712">Estado</text:span><text:span text:style-name="T722"> </text:span><text:span text:style-name="T712">do</text:span><text:span text:style-name="T722"> </text:span><text:span text:style-name="T712">Espírito</text:span><text:span text:style-name="T722"> </text:span><text:span text:style-name="T712">Santo,</text:span><text:span text:style-name="T722"> </text:span><text:span text:style-name="T712">no uso de suas atribuições delegadas através dos Decretos nºs. 18.275/2008</text:span><text:span text:style-name="T1044"> </text:span><text:span text:style-name="T712">e 35.892/2025,</text:span></text:p>
      <text:p text:style-name="P1050"/>
      <text:p text:style-name="P1051"><text:span text:style-name="T703">RESOLVE:</text:span><text:span text:style-name="T703"/></text:p>
      <text:p text:style-name="P1045"/>
      <text:p text:style-name="P1052"><text:span text:style-name="T1066">Art. 1º </text:span><text:span text:style-name="T1067">Considerar autorizado a </text:span><text:span text:style-name="T1068">readaptação temporária </text:span><text:span text:style-name="T1067">do servidor abaixo relacionado, no período mencionado, em virtude de modificação em seu estado de saúde, conforme laudo emitido pelo médico do trabalho da empresa MEDTRAB Medicina e Segurança do Trabalho Ltda – ME e informações</text:span><text:span text:style-name="T1069"> </text:span><text:span text:style-name="T1067">contidas</text:span><text:span text:style-name="T1069"> </text:span><text:span text:style-name="T1067">no</text:span><text:span text:style-name="T1069"> </text:span><text:span text:style-name="T1067">processo</text:span><text:span text:style-name="T1069"> </text:span><text:span text:style-name="T1067">citado,</text:span><text:span text:style-name="T1069"> </text:span><text:span text:style-name="T1067">nos</text:span><text:span text:style-name="T1069"> </text:span><text:span text:style-name="T1067">termos</text:span><text:span text:style-name="T1069"> </text:span><text:span text:style-name="T1067">do</text:span><text:span text:style-name="T1070"> </text:span><text:span text:style-name="T1067">Artigo 35, da Lei nº. 4.009, de 20.12.94 - Estatuto dos Servidores Públicos Municipais e Decreto nº 27.958/2018.</text:span></text:p>
      <text:p text:style-name="P1053"/>
      <table:table table:name="Table27" table:style-name="Table27">
        <table:table-column table:style-name="Table27.A"/>
        <table:table-column table:style-name="Table27.B"/>
        <table:table-column table:style-name="Table27.C"/>
        <table:table-column table:style-name="Table27.D"/>
        <table:table-column table:style-name="Table27.E"/>
        <table:table-column table:style-name="Table27.F"/>
        <table:table-row table:style-name="Table27.1">
          <table:table-cell table:style-name="Table27.A1" office:value-type="string">
            <text:p text:style-name="P1054"><text:span text:style-name="T1071">SERVIDOR</text:span><text:span text:style-name="T1071"/></text:p>
          </table:table-cell>
          <table:table-cell table:style-name="Table27.A1" office:value-type="string">
            <text:p text:style-name="P1055"><text:span text:style-name="T1071">CARGO</text:span><text:span text:style-name="T1071"/></text:p>
          </table:table-cell>
          <table:table-cell table:style-name="Table27.A1" office:value-type="string">
            <text:p text:style-name="P1056"><text:span text:style-name="T1071">LOTAÇÃO</text:span><text:span text:style-name="T1071"/></text:p>
          </table:table-cell>
          <table:table-cell table:style-name="Table27.A1" office:value-type="string">
            <text:p text:style-name="P1057"><text:span text:style-name="T1071">PERÍODO</text:span><text:span text:style-name="T1071"/></text:p>
          </table:table-cell>
          <table:table-cell table:style-name="Table27.A1" office:value-type="string">
            <text:p text:style-name="P1058"><text:span text:style-name="T1071">A</text:span><text:span text:style-name="T1072"> </text:span><text:span text:style-name="T1071">PARTIR</text:span><text:span text:style-name="T1073"> </text:span><text:span text:style-name="T1074">DE</text:span></text:p>
          </table:table-cell>
          <table:table-cell table:style-name="Table27.A1" office:value-type="string">
            <text:p text:style-name="P1059"><text:span text:style-name="T1071">PROC.</text:span><text:span text:style-name="T1075"> </text:span><text:span text:style-name="T1076">Nº</text:span></text:p>
          </table:table-cell>
        </table:table-row>
        <table:table-row table:style-name="Table27.2">
          <table:table-cell table:style-name="Table27.A1" office:value-type="string">
            <text:p text:style-name="P1060"/>
            <text:p text:style-name="P1061"><text:span text:style-name="T1077">ALUIZIO</text:span><text:span text:style-name="T1078"> </text:span><text:span text:style-name="T1077">VIDAL</text:span><text:span text:style-name="T1079"> </text:span><text:span text:style-name="T1077">VANTIL</text:span><text:span text:style-name="T1078"> </text:span><text:span text:style-name="T1077">FILHO</text:span></text:p>
          </table:table-cell>
          <table:table-cell table:style-name="Table27.A1" office:value-type="string">
            <text:p text:style-name="P1060"/>
            <text:p text:style-name="P901"><text:span text:style-name="T1080">MOTORISTA</text:span><text:span text:style-name="T1080"/></text:p>
          </table:table-cell>
          <table:table-cell table:style-name="Table27.A1" office:value-type="string">
            <text:p text:style-name="P1060"/>
            <text:p text:style-name="P1062"><text:span text:style-name="T1080">SEMMAT</text:span><text:span text:style-name="T1080"/></text:p>
          </table:table-cell>
          <table:table-cell table:style-name="Table27.A1" office:value-type="string">
            <text:p text:style-name="P1060"/>
            <text:p text:style-name="P1063"><text:span text:style-name="T1081">120</text:span><text:span text:style-name="T1082"> </text:span><text:span text:style-name="T1083">DIAS</text:span></text:p>
          </table:table-cell>
          <table:table-cell table:style-name="Table27.A1" office:value-type="string">
            <text:p text:style-name="P1060"/>
            <text:p text:style-name="P1064"><text:span text:style-name="T1080">05/08/2026</text:span><text:span text:style-name="T1080"/></text:p>
          </table:table-cell>
          <table:table-cell table:style-name="Table27.A1" office:value-type="string">
            <text:p text:style-name="P1060"/>
            <text:p text:style-name="P1065"><text:span text:style-name="T1077">54638/2026</text:span><text:span text:style-name="T1077"/></text:p>
          </table:table-cell>
        </table:table-row>
      </table:table>
      <text:p text:style-name="P1066"/>
      <text:p text:style-name="P1067"><text:span text:style-name="T1084">Art.</text:span><text:span text:style-name="T1085"> </text:span><text:span text:style-name="T1084">2º</text:span><text:span text:style-name="T1086"> </text:span><text:span text:style-name="T1087">Esta</text:span><text:span text:style-name="T1088"> </text:span><text:span text:style-name="T1087">portaria</text:span><text:span text:style-name="T1089"> </text:span><text:span text:style-name="T1087">entra</text:span><text:span text:style-name="T1088"> </text:span><text:span text:style-name="T1087">em</text:span><text:span text:style-name="T1089"> </text:span><text:span text:style-name="T1087">vigor</text:span><text:span text:style-name="T1088"> </text:span><text:span text:style-name="T1090">na</text:span></text:p>
      <text:p text:style-name="P1068"><text:span text:style-name="T1067">data</text:span><text:span text:style-name="T1091"> </text:span><text:span text:style-name="T1067">de</text:span><text:span text:style-name="T1092"> </text:span><text:span text:style-name="T1067">sua</text:span><text:span text:style-name="T1091"> </text:span><text:span text:style-name="T1093">publicação.</text:span></text:p>
      <text:p text:style-name="P620"/>
      <text:p text:style-name="P1069"/>
      <text:p text:style-name="P1070"><text:span text:style-name="T1067">Cachoeiro</text:span><text:span text:style-name="T1094"> </text:span><text:span text:style-name="T1067">de</text:span><text:span text:style-name="T1095"> </text:span><text:span text:style-name="T1067">Itapemirim/ES,</text:span><text:span text:style-name="T1094"> </text:span><text:span text:style-name="T1067">20</text:span><text:span text:style-name="T1096"> </text:span><text:span text:style-name="T1067">de</text:span><text:span text:style-name="T1097"> </text:span><text:span text:style-name="T1067">agosto</text:span><text:span text:style-name="T1096"> </text:span><text:span text:style-name="T1067">de</text:span><text:span text:style-name="T1094"> </text:span><text:span text:style-name="T1093">2026.</text:span></text:p>
      <text:p text:style-name="P620"/>
      <text:p text:style-name="P1069"/>
      <text:p text:style-name="P221"><text:span text:style-name="T705">ROGÉRIO</text:span><text:span text:style-name="T723"> </text:span><text:span text:style-name="T705">DA</text:span><text:span text:style-name="T723"> </text:span><text:span text:style-name="T705">SILVA</text:span><text:span text:style-name="T723"> </text:span><text:span text:style-name="T703">ATHAYDE</text:span></text:p>
      <text:p text:style-name="P1071"><text:span text:style-name="T705">Secretário</text:span><text:span text:style-name="T1098"> </text:span><text:span text:style-name="T705">Municipal</text:span><text:span text:style-name="T1098"> </text:span><text:span text:style-name="T705">de</text:span><text:span text:style-name="T1059"> </text:span><text:span text:style-name="T703">Administração</text:span></text:p>
      <text:p text:style-name="P1072"/>
      <text:p text:style-name="P598"/>
      <text:p text:style-name="P598"/>
      <text:p text:style-name="P1073"/>
      <text:p text:style-name="P1074"><text:span text:style-name="T726">PORTARIA</text:span><text:span text:style-name="T1099"> </text:span><text:span text:style-name="T726">Nº</text:span><text:span text:style-name="T728"> 1.765/2026</text:span></text:p>
      <text:p text:style-name="P955"/>
      <text:h text:style-name="P1075" text:outline-level="9">TORNA SEM EFEITO PERÍODO DE FÉRIAS DE SERVIDORES.</text:h>
      <text:p text:style-name="P638"/>
      <text:p text:style-name="P1076"><text:span text:style-name="T687">O</text:span><text:span text:style-name="T1100"> <text:s/></text:span><text:span text:style-name="T688">SECRETÁRIO</text:span><text:span text:style-name="T865"> <text:s/></text:span><text:span text:style-name="T688">MUNICIPAL</text:span><text:span text:style-name="T864"> <text:s/></text:span><text:span text:style-name="T731">DE</text:span></text:p>
      <text:p text:style-name="P1077"><text:span text:style-name="T688">ADMINISTRAÇÃO </text:span><text:span text:style-name="T687">de Cachoeiro de Itapemirim, Estado do Espírito Santo, no uso de suas atribuições delegadas através dos Decretos nºs. 18.275/2008 e 35.892/2025, </text:span><text:span text:style-name="T688">RESOLVE:</text:span></text:p>
      <text:p text:style-name="P1078"/>
      <text:p text:style-name="P1079"><text:span text:style-name="T953">Art. 1º </text:span><text:span text:style-name="T849">Tornar sem efeito as férias concedidas ao servidor abaixo mencionado através da </text:span><text:span text:style-name="T953">Portaria nº 2.245/2025, </text:span><text:span text:style-name="T849">no que se refere ao segundo período de férias, anteriormente concedido de 18/08/2026 a 01/09/2026.</text:span></text:p>
      <text:p text:style-name="P646"/>
      <table:table table:name="Table28" table:style-name="Table28">
        <table:table-column table:style-name="Table28.A"/>
        <table:table-column table:style-name="Table28.B"/>
        <table:table-column table:style-name="Table28.C"/>
        <table:table-column table:style-name="Table28.D"/>
        <table:table-row table:style-name="Table28.1">
          <table:table-cell table:style-name="Table28.A1" office:value-type="string">
            <text:p text:style-name="P1080"><text:span text:style-name="T750">SERVIDOR</text:span><text:span text:style-name="T750"/></text:p>
          </table:table-cell>
          <table:table-cell table:style-name="Table28.A1" office:value-type="string">
            <text:p text:style-name="P1081"><text:span text:style-name="T750">CARGO</text:span><text:span text:style-name="T750"/></text:p>
          </table:table-cell>
          <table:table-cell table:style-name="Table28.A1" office:value-type="string">
            <text:p text:style-name="P1082"><text:span text:style-name="T750">LOTAÇÃO</text:span><text:span text:style-name="T750"/></text:p>
          </table:table-cell>
          <table:table-cell table:style-name="Table28.A1" office:value-type="string">
            <text:p text:style-name="P1083"><text:span text:style-name="T819">PROC.</text:span><text:span text:style-name="T750"> </text:span><text:span text:style-name="T752">Nº</text:span></text:p>
          </table:table-cell>
        </table:table-row>
        <table:table-row table:style-name="Table28.2">
          <table:table-cell table:style-name="Table28.A1" office:value-type="string">
            <text:p text:style-name="P1084"><text:span text:style-name="T892">THAIS</text:span><text:span text:style-name="T1101"> </text:span><text:span text:style-name="T892">CRISTINA</text:span><text:span text:style-name="T1101"> </text:span><text:span text:style-name="T892">ALVES</text:span><text:span text:style-name="T1102"> </text:span><text:span text:style-name="T891">GUERRA</text:span></text:p>
          </table:table-cell>
          <table:table-cell table:style-name="Table28.A1" office:value-type="string">
            <text:p text:style-name="P1085"><text:span text:style-name="T895">NUTRICIONISTA</text:span><text:span text:style-name="T895"/></text:p>
          </table:table-cell>
          <table:table-cell table:style-name="Table28.A1" office:value-type="string">
            <text:p text:style-name="P1086"><text:span text:style-name="T895">SEMDES</text:span><text:span text:style-name="T895"/></text:p>
          </table:table-cell>
          <table:table-cell table:style-name="Table28.A1" office:value-type="string">
            <text:p text:style-name="P1087"><text:span text:style-name="T750">60454/2026</text:span><text:span text:style-name="T750"/></text:p>
          </table:table-cell>
        </table:table-row>
      </table:table>
      <text:p text:style-name="P1088"><text:span text:style-name="T953">Art.</text:span><text:span text:style-name="T1103"> </text:span><text:span text:style-name="T953">2º</text:span><text:span text:style-name="T1104"> </text:span><text:span text:style-name="T849">Essa</text:span><text:span text:style-name="T1105"> </text:span><text:span text:style-name="T849">Portaria</text:span><text:span text:style-name="T1106"> </text:span><text:span text:style-name="T849">entrará</text:span><text:span text:style-name="T1105"> </text:span><text:span text:style-name="T849">em</text:span><text:span text:style-name="T1107"> </text:span><text:span text:style-name="T849">vigor</text:span><text:span text:style-name="T1106"> </text:span><text:span text:style-name="T958">na</text:span></text:p>
      <text:p text:style-name="P1089"><text:span text:style-name="T849">data</text:span><text:span text:style-name="T1108"> </text:span><text:span text:style-name="T849">de</text:span><text:span text:style-name="T1108"> </text:span><text:span text:style-name="T849">sua</text:span><text:span text:style-name="T1108"> </text:span><text:span text:style-name="T959">publicação.</text:span></text:p>
      <text:p text:style-name="P606"/>
      <text:p text:style-name="P606"/>
      <text:p text:style-name="P1090"/>
      <text:p text:style-name="P1091"><text:span text:style-name="T849">Cachoeiro</text:span><text:span text:style-name="T962"> </text:span><text:span text:style-name="T849">de</text:span><text:span text:style-name="T961"> </text:span><text:span text:style-name="T849">Itapemirim/ES,</text:span><text:span text:style-name="T962"> </text:span><text:span text:style-name="T849">20</text:span><text:span text:style-name="T962"> </text:span><text:span text:style-name="T849">de</text:span><text:span text:style-name="T962"> </text:span><text:span text:style-name="T849">agosto</text:span><text:span text:style-name="T962"> </text:span><text:span text:style-name="T849">de</text:span><text:span text:style-name="T962"> </text:span><text:span text:style-name="T959">2026.</text:span></text:p>
      <text:p text:style-name="P606"/>
      <text:p text:style-name="P1092"/>
      <text:h text:style-name="P1093" text:outline-level="9">ROGÉRIO<text:span text:style-name="T679"> </text:span>DA<text:span text:style-name="T1109"> </text:span>SILVA <text:span text:style-name="T679">ATHAYDE</text:span></text:h>
      <text:p text:style-name="P1094"><text:span text:style-name="T688">Secretário</text:span><text:span text:style-name="T1110"> </text:span><text:span text:style-name="T688">Municipal</text:span><text:span text:style-name="T731"> </text:span><text:span text:style-name="T688">de</text:span><text:span text:style-name="T1110"> </text:span><text:span text:style-name="T862">Administração</text:span></text:p>
      <text:p text:style-name="P1095"/>
      <text:p text:style-name="P598"/>
      <text:p text:style-name="P1096"/>
      <text:p text:style-name="P1097"><text:span text:style-name="T726">PORTARIA</text:span><text:span text:style-name="T848"> </text:span><text:span text:style-name="T726">Nº</text:span><text:span text:style-name="T848"> </text:span><text:span text:style-name="T728">1.766/2026</text:span></text:p>
      <text:h text:style-name="P1098" text:outline-level="9">DISPÕE SOBRE ALTERAÇÃO DE PERÍODO DE FÉRIAS DE SERVIDOR.</text:h>
      <text:p text:style-name="P1099"><text:span text:style-name="T687">O</text:span><text:span text:style-name="T1111"> <text:s/></text:span><text:span text:style-name="T688">SECRETÁRIO</text:span><text:span text:style-name="T1112"> <text:s/></text:span><text:span text:style-name="T688">MUNICIPAL</text:span><text:span text:style-name="T1113"> <text:s/></text:span><text:span text:style-name="T731">DE</text:span></text:p>
      <text:p text:style-name="P1100"><text:span text:style-name="T688">ADMINISTRAÇÃO </text:span><text:span text:style-name="T687">de Cachoeiro de Itapemirim, Estado do Espírito Santo, no uso de suas atribuições delegadas através dos Decretos nºs. 18.275/2008 e </text:span><text:span text:style-name="T690">35.892/2025,</text:span></text:p>
      <text:h text:style-name="P1101" text:outline-level="9">RESOLVE:</text:h>
      <text:p text:style-name="P1102"><text:span text:style-name="T953">Art. 1º </text:span><text:span text:style-name="T849">Alterar a </text:span><text:span text:style-name="T953">Portaria nº 2.245/2025</text:span><text:span text:style-name="T849">, no que se refere ao período de férias do servidor </text:span><text:span text:style-name="T959">abaixo.</text:span></text:p>
      <text:p text:style-name="P887"/>
      <table:table table:name="Table29" table:style-name="Table29">
        <table:table-column table:style-name="Table29.A"/>
        <table:table-column table:style-name="Table29.B"/>
        <table:table-column table:style-name="Table29.C"/>
        <table:table-column table:style-name="Table29.D"/>
        <table:table-column table:style-name="Table29.E"/>
        <table:table-column table:style-name="Table29.F"/>
        <table:table-row table:style-name="Table29.1">
          <table:table-cell table:style-name="Table29.A1" table:number-rows-spanned="2" office:value-type="string">
            <text:p text:style-name="P1103"/>
            <text:p text:style-name="P1104"><text:span text:style-name="T750">SERVIDOR</text:span><text:span text:style-name="T750"/></text:p>
          </table:table-cell>
          <table:table-cell table:style-name="Table29.A1" table:number-rows-spanned="2" office:value-type="string">
            <text:p text:style-name="P1103"/>
            <text:p text:style-name="P1105"><text:span text:style-name="T750">CARGO</text:span><text:span text:style-name="T750"/></text:p>
          </table:table-cell>
          <table:table-cell table:style-name="Table29.A1" table:number-rows-spanned="2" office:value-type="string">
            <text:p text:style-name="P1103"/>
            <text:p text:style-name="P1106"><text:span text:style-name="T750">LOTAÇÃO</text:span><text:span text:style-name="T750"/></text:p>
          </table:table-cell>
          <table:table-cell table:style-name="Table29.A1" office:value-type="string">
            <text:p text:style-name="P1107"><text:span text:style-name="T819">ONDE</text:span><text:span text:style-name="T821"> </text:span><text:span text:style-name="T819">SE</text:span><text:span text:style-name="T753"> </text:span><text:span text:style-name="T752">LÊ</text:span></text:p>
          </table:table-cell>
          <table:table-cell table:style-name="Table29.A1" office:value-type="string">
            <text:p text:style-name="P1108"><text:span text:style-name="T750">LEIA-</text:span><text:span text:style-name="T752">SE</text:span></text:p>
          </table:table-cell>
          <table:table-cell table:style-name="Table29.A1" table:number-rows-spanned="2" office:value-type="string">
            <text:p text:style-name="P1103"/>
            <text:p text:style-name="P1109"><text:span text:style-name="T750">PROC.</text:span><text:span text:style-name="T751"> </text:span><text:span text:style-name="T752">Nº</text:span></text:p>
          </table:table-cell>
        </table:table-row>
        <table:table-row table:style-name="Table29.2">
          <table:covered-table-cell table:style-name="Table29.A2"/>
          <table:covered-table-cell table:style-name="Table29.A2"/>
          <table:covered-table-cell table:style-name="Table29.A2"/>
          <table:table-cell table:style-name="Table29.A1" office:value-type="string">
            <text:p text:style-name="P1110"><text:span text:style-name="T750">PERÍODO</text:span><text:span text:style-name="T753"> </text:span><text:span text:style-name="T750">DE</text:span><text:span text:style-name="T754"> </text:span><text:span text:style-name="T750">FÉRIAS</text:span></text:p>
          </table:table-cell>
          <table:table-cell table:style-name="Table29.A1" office:value-type="string">
            <text:p text:style-name="P1111"><text:span text:style-name="T750">PERÍODO</text:span><text:span text:style-name="T753"> </text:span><text:span text:style-name="T750">DE</text:span><text:span text:style-name="T754"> </text:span><text:span text:style-name="T750">FÉRIAS</text:span></text:p>
          </table:table-cell>
          <table:covered-table-cell table:style-name="Table29.A2"/>
        </table:table-row>
        <table:table-row table:style-name="Table29.3">
          <table:table-cell table:style-name="Table29.A1" office:value-type="string">
            <text:p text:style-name="P1112"><text:span text:style-name="T750">ELIZABETH</text:span><text:span text:style-name="T753"> </text:span><text:span text:style-name="T750">DE</text:span><text:span text:style-name="T753"> </text:span><text:span text:style-name="T750">OLIVEIRA</text:span><text:span text:style-name="T754"> </text:span><text:span text:style-name="T819">DAVEL</text:span><text:span text:style-name="T820"> </text:span><text:span text:style-name="T819">RODRIGUES</text:span></text:p>
          </table:table-cell>
          <table:table-cell table:style-name="Table29.A1" office:value-type="string">
            <text:p text:style-name="P1113"><text:span text:style-name="T895">Conselheira Tutelar</text:span><text:span text:style-name="T895"/></text:p>
          </table:table-cell>
          <table:table-cell table:style-name="Table29.A1" office:value-type="string">
            <text:p text:style-name="P1114"><text:span text:style-name="T895">SEMDES</text:span><text:span text:style-name="T895"/></text:p>
          </table:table-cell>
          <table:table-cell table:style-name="Table29.A1" office:value-type="string">
            <text:p text:style-name="P1115"><text:span text:style-name="T757">01/12/2026 </text:span><text:span text:style-name="T870">a</text:span></text:p>
            <text:p text:style-name="P1116"><text:span text:style-name="T757">30/12/2026</text:span><text:span text:style-name="T757"/></text:p>
          </table:table-cell>
          <table:table-cell table:style-name="Table29.A1" office:value-type="string">
            <text:p text:style-name="P1117"><text:span text:style-name="T757">1º/09/2026</text:span><text:span text:style-name="T764"> </text:span><text:span text:style-name="T870">a</text:span></text:p>
            <text:p text:style-name="P1118"><text:span text:style-name="T757">30/09/2026</text:span><text:span text:style-name="T757"/></text:p>
          </table:table-cell>
          <table:table-cell table:style-name="Table29.A1" office:value-type="string">
            <text:p text:style-name="P1119"><text:span text:style-name="T750">62160/2026</text:span><text:span text:style-name="T750"/></text:p>
          </table:table-cell>
        </table:table-row>
      </table:table>
      <text:p text:style-name="P1120"><text:span text:style-name="T953">Art.</text:span><text:span text:style-name="T1103"> </text:span><text:span text:style-name="T953">2º</text:span><text:span text:style-name="T1114"> </text:span><text:span text:style-name="T849">Esta</text:span><text:span text:style-name="T1115"> </text:span><text:span text:style-name="T849">Portaria</text:span><text:span text:style-name="T1116"> </text:span><text:span text:style-name="T849">entrará</text:span><text:span text:style-name="T1116"> </text:span><text:span text:style-name="T849">em</text:span><text:span text:style-name="T1116"> </text:span><text:span text:style-name="T849">vigor</text:span><text:span text:style-name="T1116"> </text:span><text:span text:style-name="T958">na</text:span></text:p>
      <text:p text:style-name="P1121"><text:span text:style-name="T849">data</text:span><text:span text:style-name="T958"> </text:span><text:span text:style-name="T849">de</text:span><text:span text:style-name="T958"> </text:span><text:span text:style-name="T849">sua</text:span><text:span text:style-name="T958"> </text:span><text:span text:style-name="T959">publicação.</text:span></text:p>
      <text:p text:style-name="P608"/>
      <text:p text:style-name="P1122"><text:span text:style-name="T849">Cachoeiro</text:span><text:span text:style-name="T1117"> </text:span><text:span text:style-name="T849">de</text:span><text:span text:style-name="T1117"> </text:span><text:span text:style-name="T849">Itapemirim/ES,</text:span><text:span text:style-name="T1118"> </text:span><text:span text:style-name="T849">20</text:span><text:span text:style-name="T1117"> </text:span><text:span text:style-name="T849">de</text:span><text:span text:style-name="T1118"> </text:span><text:span text:style-name="T849">agosto</text:span><text:span text:style-name="T1117"> </text:span><text:span text:style-name="T849">de</text:span><text:span text:style-name="T1118"> </text:span><text:span text:style-name="T959">2026.</text:span></text:p>
      <text:p text:style-name="P1123"/>
      <text:h text:style-name="P1124" text:outline-level="9">ROGÉRIO<text:span text:style-name="T859"> </text:span>DA<text:span text:style-name="T860"> </text:span>SILVA<text:span text:style-name="T860"> </text:span><text:span text:style-name="T679">ATHAYDE</text:span></text:h>
      <text:p text:style-name="P1125">Secretário<text:span text:style-name="T1119"> </text:span>Municipal<text:span text:style-name="T1119"> </text:span>de<text:span text:style-name="T1119"> </text:span><text:span text:style-name="T679">Administração</text:span></text:p>
      <text:p text:style-name="P1126"/>
      <text:p text:style-name="P616"/>
      <text:p text:style-name="P616"/>
      <text:p text:style-name="P1127"/>
      <text:p text:style-name="P1128"><text:span text:style-name="T1120">PORTARIA</text:span><text:span text:style-name="T1121"> </text:span><text:span text:style-name="T1120">N°</text:span><text:span text:style-name="T1121"> </text:span><text:span text:style-name="T1122">1.767/2026</text:span></text:p>
      <text:p text:style-name="P1129"/>
      <text:p text:style-name="P1130"><text:span text:style-name="T1123">DESIGNA SERVIDOR PARA ATUAR </text:span><text:span text:style-name="T1124">COMO</text:span><text:span text:style-name="T1125"><text:tab/></text:span><text:span text:style-name="T1126">SUBSTITUTO</text:span><text:span text:style-name="T1125"><text:tab/></text:span><text:span text:style-name="T1127">NO </text:span><text:span text:style-name="T1126">ACOMPANHAMENTO</text:span><text:span text:style-name="T1124"> </text:span><text:span text:style-name="T1126">E</text:span><text:span text:style-name="T1124"> </text:span><text:span text:style-name="T1126">FISCALIZAÇÃO </text:span><text:span text:style-name="T1123">DA EXECUÇÃO DE CONTRATO FIRMADO NO MUNICÍPIO.</text:span></text:p>
      <text:p text:style-name="P1131"/>
      <text:p text:style-name="P1132"><text:span text:style-name="T1128">A</text:span><text:span text:style-name="T1129"> <text:s/></text:span><text:span text:style-name="T1123">SECRETÁRIA</text:span><text:span text:style-name="T1130"> <text:s/></text:span><text:span text:style-name="T1123">MUNICIPAL</text:span><text:span text:style-name="T1130"> <text:s/></text:span><text:span text:style-name="T1131">DE</text:span></text:p>
      <text:p text:style-name="P1133"><text:span text:style-name="T1132">EDUCAÇÃO</text:span><text:span text:style-name="T1133"> </text:span><text:span text:style-name="T1134">de</text:span><text:span text:style-name="T1135"> </text:span><text:span text:style-name="T1134">Cachoeiro</text:span><text:span text:style-name="T1136"> </text:span><text:span text:style-name="T1134">de</text:span><text:span text:style-name="T1135"> </text:span><text:span text:style-name="T1134">Itapemirim, Estado</text:span><text:span text:style-name="T1137"> </text:span><text:span text:style-name="T1134">do</text:span><text:span text:style-name="T1138"> </text:span><text:span text:style-name="T1134">Espírito</text:span><text:span text:style-name="T1137"> </text:span><text:span text:style-name="T1134">Santo,</text:span><text:span text:style-name="T1138"> </text:span><text:span text:style-name="T1134">no</text:span><text:span text:style-name="T1138"> </text:span><text:span text:style-name="T1134">uso</text:span><text:span text:style-name="T1137"> </text:span><text:span text:style-name="T1134">de</text:span><text:span text:style-name="T1138"> </text:span><text:span text:style-name="T1134">suas atribuições</text:span><text:span text:style-name="T1139"> </text:span><text:span text:style-name="T1134">delegadas</text:span><text:span text:style-name="T1139"> </text:span><text:span text:style-name="T1134">através</text:span><text:span text:style-name="T1139"> </text:span><text:span text:style-name="T1134">do</text:span><text:span text:style-name="T1139"> </text:span><text:span text:style-name="T1134">Decreto nº 37.522/2026, tendo em vista o que consta no processo nº </text:span><text:span text:style-name="T1132">32228/2024,</text:span></text:p>
      <text:p text:style-name="P1134"/>
      <text:p text:style-name="P1135"><text:span text:style-name="T1126">RESOLVE:</text:span><text:span text:style-name="T1126"/></text:p>
      <text:p text:style-name="P1136"/>
      <text:p text:style-name="P1137"><text:span text:style-name="T1132">Art. 1º </text:span><text:span text:style-name="T1134">Designar o servidor </text:span><text:span text:style-name="T1132">LEANDRO VIEIRA</text:span><text:span text:style-name="T1140"> </text:span><text:span text:style-name="T1132">DAS</text:span><text:span text:style-name="T1141"> </text:span><text:span text:style-name="T1132">NEVES,</text:span><text:span text:style-name="T1141"> </text:span><text:span text:style-name="T1134">lotado</text:span><text:span text:style-name="T1142"> </text:span><text:span text:style-name="T1134">na</text:span><text:span text:style-name="T1143"> </text:span><text:span text:style-name="T1134">SEME,</text:span><text:span text:style-name="T1142"> </text:span><text:span text:style-name="T1134">para</text:span><text:span text:style-name="T1144"> </text:span><text:span text:style-name="T1134">atuar</text:span><text:span text:style-name="T1142"> </text:span><text:span text:style-name="T1134">como</text:span><text:span text:style-name="T1142"> </text:span><text:span text:style-name="T1134">substituto</text:span><text:span text:style-name="T1142"> </text:span><text:span text:style-name="T1134">da servidora MARILENE DE SOUZA BARBOSA, já designada através da Portaria nº 1.554/2024, para o acompanhamento e fiscalização da execução</text:span><text:span text:style-name="T1144"> </text:span><text:span text:style-name="T1134">do</text:span><text:span text:style-name="T1144"> </text:span><text:span text:style-name="T1134">serviço</text:span><text:span text:style-name="T1144"> </text:span><text:span text:style-name="T1134">constante</text:span><text:span text:style-name="T1144"> </text:span><text:span text:style-name="T1134">no</text:span><text:span text:style-name="T1144"> </text:span><text:span text:style-name="T1134">Contrato</text:span><text:span text:style-name="T1144"> </text:span><text:span text:style-name="T1134">descrito</text:span><text:span text:style-name="T1143"> </text:span><text:span text:style-name="T1134">abaixo,</text:span><text:span text:style-name="T1144"> </text:span><text:span text:style-name="T1134">nos</text:span><text:span text:style-name="T1145"> </text:span><text:span text:style-name="T1134">casos de impedimento do titular.</text:span></text:p>
      <text:p text:style-name="P1138"/>
      <table:table table:name="Table30" table:style-name="Table30">
        <table:table-column table:style-name="Table30.A"/>
        <table:table-column table:style-name="Table30.B"/>
        <table:table-column table:style-name="Table30.C"/>
        <table:table-column table:style-name="Table30.D"/>
        <table:table-row table:style-name="Table30.1">
          <table:table-cell table:style-name="Table30.A1" office:value-type="string">
            <text:p text:style-name="P1139"><text:span text:style-name="T1146">CONTRATO</text:span><text:span text:style-name="T1146"/></text:p>
          </table:table-cell>
          <table:table-cell table:style-name="Table30.A1" office:value-type="string">
            <text:p text:style-name="P1140"><text:span text:style-name="T1146">CONTRATADA</text:span><text:span text:style-name="T1146"/></text:p>
          </table:table-cell>
          <table:table-cell table:style-name="Table30.A1" office:value-type="string">
            <text:p text:style-name="P1141"><text:span text:style-name="T1146">OBJETO</text:span><text:span text:style-name="T1146"/></text:p>
          </table:table-cell>
          <table:table-cell table:style-name="Table30.A1" office:value-type="string">
            <text:p text:style-name="P1142"><text:span text:style-name="T1147">PROC.</text:span><text:span text:style-name="T1148"> </text:span><text:span text:style-name="T1149">Nº</text:span></text:p>
          </table:table-cell>
        </table:table-row>
        <table:table-row table:style-name="Table30.2">
          <table:table-cell table:style-name="Table30.A1" office:value-type="string">
            <text:p text:style-name="P1143"/>
            <text:p text:style-name="P1144"/>
            <text:p text:style-name="P1145"><text:span text:style-name="T1147">Nº</text:span><text:span text:style-name="T1150"> </text:span><text:span text:style-name="T1147">158/2024</text:span><text:span text:style-name="T1151"> </text:span><text:span text:style-name="T1146">04/07/2024</text:span></text:p>
          </table:table-cell>
          <table:table-cell table:style-name="Table30.A1" office:value-type="string">
            <text:p text:style-name="P1143"/>
            <text:p text:style-name="P1144"/>
            <text:p text:style-name="P1146"><text:span text:style-name="T1152">ALICERCE</text:span><text:span text:style-name="T1153"> </text:span><text:span text:style-name="T1152">CONSTRUÇÕES</text:span><text:span text:style-name="T1154"> </text:span><text:span text:style-name="T1152">E SERVIÇOS LTDA</text:span></text:p>
          </table:table-cell>
          <table:table-cell table:style-name="Table30.A1" office:value-type="string">
            <text:p text:style-name="P1147"><text:span text:style-name="T1152">Contratação de empresa especializada na</text:span><text:span text:style-name="T1154"> </text:span><text:span text:style-name="T1152">prestação de serviços de baixa</text:span><text:span text:style-name="T1154"> </text:span><text:span text:style-name="T1152">complexidade para as atividades meio de</text:span><text:span text:style-name="T1154"> </text:span><text:span text:style-name="T1152">funcionamento</text:span><text:span text:style-name="T1153"> </text:span><text:span text:style-name="T1152">dos</text:span><text:span text:style-name="T1155"> </text:span><text:span text:style-name="T1152">municípios</text:span><text:span text:style-name="T1155"> </text:span><text:span text:style-name="T1152">consorciados</text:span></text:p>
          </table:table-cell>
          <table:table-cell table:style-name="Table30.A1" office:value-type="string">
            <text:p text:style-name="P1143"/>
            <text:p text:style-name="P1148"/>
            <text:p text:style-name="P1149"><text:span text:style-name="T1156">32228/2024</text:span><text:span text:style-name="T1156"/></text:p>
          </table:table-cell>
        </table:table-row>
      </table:table>
      <text:p text:style-name="P1150"><text:span text:style-name="T1132">Art. 2° </text:span><text:span text:style-name="T1134">Esta Portaria entra em vigor na data de sua publicação, revogadas as disposições em contrário</text:span><text:span text:style-name="T1132">.</text:span></text:p>
      <text:p text:style-name="P616"/>
      <text:p text:style-name="P1151"/>
      <text:p text:style-name="P1152"><text:span text:style-name="T1157">Cachoeiro</text:span><text:span text:style-name="T1158"> </text:span><text:span text:style-name="T1157">de</text:span><text:span text:style-name="T1159"> </text:span><text:span text:style-name="T1157">Itapemirim/ES,</text:span><text:span text:style-name="T1158"> </text:span><text:span text:style-name="T1157">20</text:span><text:span text:style-name="T1159"> </text:span><text:span text:style-name="T1157">de</text:span><text:span text:style-name="T1160"> </text:span><text:span text:style-name="T1157">agosto</text:span><text:span text:style-name="T1160"> </text:span><text:span text:style-name="T1157">de</text:span><text:span text:style-name="T1160"> </text:span><text:span text:style-name="T1161">2026.</text:span></text:p>
      <text:p text:style-name="P620"/>
      <text:p text:style-name="P628"/>
      <text:p text:style-name="P1153"><text:span text:style-name="T1162">SIMONE</text:span><text:span text:style-name="T1163"> </text:span><text:span text:style-name="T1162">DE</text:span><text:span text:style-name="T1164"> </text:span><text:span text:style-name="T1162">SOUZA</text:span><text:span text:style-name="T1165"> </text:span><text:span text:style-name="T1163">BEIRIZ</text:span></text:p>
      <text:p text:style-name="P1154"><text:span text:style-name="T1162">Secretária</text:span><text:span text:style-name="T1166"> </text:span><text:span text:style-name="T1162">Municipal</text:span><text:span text:style-name="T1167"> </text:span><text:span text:style-name="T1162">de</text:span><text:span text:style-name="T1167"> </text:span><text:span text:style-name="T1163">Educação</text:span></text:p>
      <text:p text:style-name="P1155"/>
      <text:p text:style-name="P598"/>
      <text:p text:style-name="P598"/>
      <text:p text:style-name="P1156"/>
      <text:p text:style-name="P1157"><text:span text:style-name="T726">PORTARIA</text:span><text:span text:style-name="T1168"> </text:span><text:span text:style-name="T726">Nº</text:span><text:span text:style-name="T1169"> </text:span><text:span text:style-name="T728">1.768/2026</text:span></text:p>
      <text:p text:style-name="P1078"/>
      <text:h text:style-name="P1158" text:outline-level="9"><text:span text:style-name="T679">DISPÕE</text:span><text:tab/><text:span text:style-name="T679">SOBRE</text:span><text:tab/><text:span text:style-name="T679">INTERRUPÇÃO</text:span><text:tab/><text:span text:style-name="T680">DE </text:span>FÉRIAS DE SERVIDOR.</text:h>
      <text:p text:style-name="P640"/>
      <text:p text:style-name="P1159"><text:span text:style-name="T687">O</text:span><text:span text:style-name="T1170"> <text:s text:c="2"/></text:span><text:span text:style-name="T688">SECRETÁRIO</text:span><text:span text:style-name="T1171"> <text:s text:c="2"/></text:span><text:span text:style-name="T688">MUNICIPAL</text:span><text:span text:style-name="T1171"> <text:s text:c="2"/></text:span><text:span text:style-name="T731">DE</text:span></text:p>
      <text:p text:style-name="P1160"><text:span text:style-name="T688">ADMINISTRAÇÃO </text:span><text:span text:style-name="T687">de Cachoeiro de Itapemirim,</text:span><text:span text:style-name="T733"> </text:span><text:span text:style-name="T687">Estado</text:span><text:span text:style-name="T733"> </text:span><text:span text:style-name="T687">do</text:span><text:span text:style-name="T733"> </text:span><text:span text:style-name="T687">Espírito</text:span><text:span text:style-name="T733"> </text:span><text:span text:style-name="T687">Santo,</text:span><text:span text:style-name="T733"> </text:span><text:span text:style-name="T687">no uso de suas atribuições delegadas através dos Decretos nºs. 18.275/2008 e 35.892/2025, tendo em vista o que consta</text:span><text:span text:style-name="T733"> </text:span><text:span text:style-name="T687">no processo nº </text:span><text:span text:style-name="T688">54134/2026,</text:span></text:p>
      <text:p text:style-name="P1161"/>
      <text:h text:style-name="P1162" text:outline-level="9">RESOLVE:</text:h>
      <text:p text:style-name="P598"/>
      <text:p text:style-name="P1163"/>
      <text:p text:style-name="P1164"><text:span text:style-name="T688">Art. 1º </text:span><text:span text:style-name="T687">Tornar sem efeito, a partir de 21 de julho,</text:span><text:span text:style-name="T733"> </text:span><text:span text:style-name="T687">a</text:span><text:span text:style-name="T733"> </text:span><text:span text:style-name="T687">Portaria</text:span><text:span text:style-name="T733"> </text:span><text:span text:style-name="T687">nº</text:span><text:span text:style-name="T733"> </text:span><text:span text:style-name="T687">1.506/2026</text:span><text:span text:style-name="T733"> </text:span><text:span text:style-name="T687">que</text:span><text:span text:style-name="T733"> </text:span><text:span text:style-name="T687">autorizou</text:span><text:span text:style-name="T733"> </text:span><text:span text:style-name="T687">a</text:span><text:span text:style-name="T733"> </text:span><text:span text:style-name="T689">Interrupção</text:span><text:span text:style-name="T1172"> </text:span><text:span text:style-name="T689">de</text:span><text:span text:style-name="T1172"> </text:span><text:span text:style-name="T689">férias </text:span><text:span text:style-name="T687">da servidora MARLICE PAES LEME VIEIRA, tendo em vista o que consta nos processos nºs 52.450/2026 e 54.134/2026.</text:span></text:p>
      <text:p text:style-name="P975"/>
      <text:p text:style-name="P1165"><text:span text:style-name="T688">Art. 2º </text:span><text:span text:style-name="T687">Esta Portaria entra em vigor na data de sua publicação, revogadas as disposições em contrário.</text:span></text:p>
      <text:p text:style-name="P606"/>
      <text:p text:style-name="P1166"/>
      <text:p text:style-name="P1167"><text:span text:style-name="T687">Cachoeiro</text:span><text:span text:style-name="T1173"> </text:span><text:span text:style-name="T687">de</text:span><text:span text:style-name="T1174"> </text:span><text:span text:style-name="T687">Itapemirim/ES,</text:span><text:span text:style-name="T1174"> </text:span><text:span text:style-name="T687">20</text:span><text:span text:style-name="T1173"> </text:span><text:span text:style-name="T687">de</text:span><text:span text:style-name="T1174"> </text:span><text:span text:style-name="T687">agosto</text:span><text:span text:style-name="T1174"> </text:span><text:span text:style-name="T687">de</text:span><text:span text:style-name="T1174"> </text:span><text:span text:style-name="T690">2026.</text:span></text:p>
      <text:p text:style-name="P606"/>
      <text:p text:style-name="P906"/>
      <text:h text:style-name="P1168" text:outline-level="9">ROGÉRIO<text:span text:style-name="T1175"> </text:span>DA<text:span text:style-name="T1175"> </text:span>SILVA<text:span text:style-name="T1176"> </text:span><text:span text:style-name="T679">ATHAYDE</text:span></text:h>
      <text:p text:style-name="P1169"><text:span text:style-name="T688">Secretário</text:span><text:span text:style-name="T1177"> </text:span><text:span text:style-name="T688">Municipal</text:span><text:span text:style-name="T1177"> </text:span><text:span text:style-name="T688">de</text:span><text:span text:style-name="T1178"> </text:span><text:span text:style-name="T862">Administração</text:span></text:p>
      <text:p text:style-name="P1170"/>
      <text:h text:style-name="P1171" text:outline-level="6"><text:span text:style-name="T21">HOMOLOGAÇÃO</text:span><text:span text:style-name="T21"/></text:h>
      <text:p text:style-name="P1172"><text:span text:style-name="T1179">O Município de Cachoeiro de Itapemirim, por intermédio da sua Autoridade Competente, torna público o resultado</text:span><text:span text:style-name="T1180"> </text:span><text:span text:style-name="T1179">do</text:span><text:span text:style-name="T1180"> </text:span><text:span text:style-name="T1179">Pregão</text:span><text:span text:style-name="T1180"> </text:span><text:span text:style-name="T1179">Eletrônico</text:span><text:span text:style-name="T1180"> </text:span><text:span text:style-name="T1179">nº</text:span><text:span text:style-name="T1180"> </text:span><text:span text:style-name="T1179">026/2026,</text:span><text:span text:style-name="T1180"> </text:span><text:span text:style-name="T1179">ID</text:span><text:span text:style-name="T1180"> </text:span><text:span text:style-name="T1179">CidadES:</text:span><text:span text:style-name="T1180"> </text:span><text:span text:style-name="T1179">2026.016E0700001.01.0035,</text:span><text:span text:style-name="T1180"> </text:span><text:span text:style-name="T1179">cujo</text:span><text:span text:style-name="T1180"> </text:span><text:span text:style-name="T1179">objeto</text:span><text:span text:style-name="T1180"> </text:span><text:span text:style-name="T1179">é</text:span><text:span text:style-name="T1180"> </text:span><text:span text:style-name="T1179">Aquisi-ção de máquina de demarcação viária horizontal autopropelida, com treinamento e assistência técnica no período de garantia, para o município de Cachoeiro de Itapemirim/ES. Lotes Único, no valor total de R$</text:span><text:span text:style-name="T1181"> </text:span><text:span text:style-name="T1179">370.000,00</text:span><text:span text:style-name="T1181"> </text:span><text:span text:style-name="T1179">(trezentos</text:span><text:span text:style-name="T1181"> </text:span><text:span text:style-name="T1179">e</text:span><text:span text:style-name="T1181"> </text:span><text:span text:style-name="T1179">setenta</text:span><text:span text:style-name="T1181"> </text:span><text:span text:style-name="T1179">mil</text:span><text:span text:style-name="T1181"> </text:span><text:span text:style-name="T1179">reais),</text:span><text:span text:style-name="T1181"> </text:span><text:span text:style-name="T1179">em</text:span><text:span text:style-name="T1181"> </text:span><text:span text:style-name="T1179">favor</text:span><text:span text:style-name="T1181"> </text:span><text:span text:style-name="T1179">da</text:span><text:span text:style-name="T1181"> </text:span><text:span text:style-name="T1179">empresa</text:span><text:span text:style-name="T1181"> </text:span><text:span text:style-name="T1179">Indústria</text:span><text:span text:style-name="T1181"> </text:span><text:span text:style-name="T1179">Técnica</text:span><text:span text:style-name="T1181"> </text:span><text:span text:style-name="T1179">Hilário</text:span><text:span text:style-name="T1181"> </text:span><text:span text:style-name="T1179">Ltda</text:span><text:span text:style-name="T1181"> </text:span><text:span text:style-name="T1179">-</text:span><text:span text:style-name="T1181"> </text:span><text:span text:style-name="T1179">CNPJ</text:span><text:span text:style-name="T1181"> </text:span><text:span text:style-name="T1179">nº 53.524.443/0001 - 48.</text:span></text:p>
      <text:p text:style-name="P1173"><text:span text:style-name="T1179">Cachoeiro</text:span><text:span text:style-name="T1182"> </text:span><text:span text:style-name="T1179">de</text:span><text:span text:style-name="T1183"> </text:span><text:span text:style-name="T1179">Itapemirim/ES,</text:span><text:span text:style-name="T1183"> 20/08/2026</text:span></text:p>
      <text:p text:style-name="P1174"><text:span text:style-name="T1184">João</text:span><text:span text:style-name="T1185"> </text:span><text:span text:style-name="T1184">Antônio</text:span><text:span text:style-name="T1186"> </text:span><text:span text:style-name="T1187">Daroz</text:span></text:p>
      <text:p text:style-name="P1175"><text:span text:style-name="T1184">Secretário</text:span><text:span text:style-name="T1188"> </text:span><text:span text:style-name="T1184">Municipal</text:span><text:span text:style-name="T1189"> </text:span><text:span text:style-name="T1184">de</text:span><text:span text:style-name="T1190"> </text:span><text:span text:style-name="T1184">Segurança</text:span><text:span text:style-name="T1189"> </text:span><text:span text:style-name="T1184">e</text:span><text:span text:style-name="T1190"> </text:span><text:span text:style-name="T1184">Trânsito</text:span><text:span text:style-name="T1189"> </text:span><text:span text:style-name="T1184">–</text:span><text:span text:style-name="T1190"> </text:span><text:span text:style-name="T1187">Interino</text:span></text:p>
      <text:p text:style-name="P635"/>
      <text:p text:style-name="P635"/>
      <text:p text:style-name="P635"/>
      <text:p text:style-name="P635"/>
      <text:p text:style-name="P635"/>
      <text:p text:style-name="P635"/>
      <text:p text:style-name="P635"/>
      <text:p text:style-name="P635"/>
      <text:p text:style-name="P635"/>
      <text:p text:style-name="P1176"/>
      <text:p text:style-name="P1177"><text:span text:style-name="T1187">HOMOLOGAÇÃO</text:span><text:span text:style-name="T1187"/></text:p>
      <text:p text:style-name="P1172"><text:span text:style-name="T1179">O Município de Cachoeiro de Itapemirim, por intermédio da sua Autoridade Competente, torna público o resultado</text:span><text:span text:style-name="T1191"> </text:span><text:span text:style-name="T1179">da</text:span><text:span text:style-name="T1191"> </text:span><text:span text:style-name="T1179">Concorrência</text:span><text:span text:style-name="T1191"> </text:span><text:span text:style-name="T1179">Eletrônica</text:span><text:span text:style-name="T1191"> </text:span><text:span text:style-name="T1179">nº</text:span><text:span text:style-name="T1191"> </text:span><text:span text:style-name="T1179">009/2026,</text:span><text:span text:style-name="T1191"> </text:span><text:span text:style-name="T1179">ID</text:span><text:span text:style-name="T1191"> </text:span><text:span text:style-name="T1179">CidadES:</text:span><text:span text:style-name="T1191"> </text:span><text:span text:style-name="T1179">2026.016E0700001.01.0034,</text:span><text:span text:style-name="T1191"> </text:span><text:span text:style-name="T1179">cujo</text:span><text:span text:style-name="T1191"> </text:span><text:span text:style-name="T1179">objeto</text:span><text:span text:style-name="T1191"> </text:span><text:span text:style-name="T1179">é</text:span><text:span text:style-name="T1191"> </text:span><text:span text:style-name="T1179">a Contratação de empresa para obra de revitalização da praça Nossa Senhora de Fátima, na avenida Beira Rio, no bairro Centro, no município de Cachoeiro de Itapemirim/ES, no valor global de R$ 7.166.761,00 (sete milhões, cento e sessenta e seis mil, setecentos e sessenta e um reais), em favor da empresa CONS-TRUTORA TRÊS MARIAS LTDA, CNPJ: 07.690.538/0001-14.</text:span></text:p>
      <text:p text:style-name="P1173"><text:span text:style-name="T1179">Cachoeiro</text:span><text:span text:style-name="T1182"> </text:span><text:span text:style-name="T1179">de</text:span><text:span text:style-name="T1183"> </text:span><text:span text:style-name="T1179">Itapemirim/ES,</text:span><text:span text:style-name="T1183"> 20/08/2026</text:span></text:p>
      <text:h text:style-name="P1178" text:outline-level="6"><text:span text:style-name="T18">Rodolfo Fernandes do Carmo Secretário</text:span><text:span text:style-name="T84"> </text:span><text:span text:style-name="T18">Municipal</text:span><text:span text:style-name="T20"> </text:span><text:span text:style-name="T18">de</text:span><text:span text:style-name="T20"> </text:span><text:span text:style-name="T21">Obras</text:span></text:h>
      <text:p text:style-name="P1179"/>
      <text:p text:style-name="P1180"/>
      <text:p text:style-name="P1181"/>
      <text:p text:style-name="P1182"><text:span text:style-name="T1192">EXTRATO</text:span><text:span text:style-name="T1193"> </text:span><text:span text:style-name="T1192">DE</text:span><text:span text:style-name="T1194"> </text:span><text:span text:style-name="T1192">ATA</text:span><text:span text:style-name="T1194"> </text:span><text:span text:style-name="T1192">DE</text:span><text:span text:style-name="T1193"> </text:span><text:span text:style-name="T1192">REGISTRO</text:span><text:span text:style-name="T1193"> </text:span><text:span text:style-name="T1192">DE</text:span><text:span text:style-name="T1193"> </text:span><text:span text:style-name="T1195">PREÇOS</text:span></text:p>
      <text:p text:style-name="P1183"/>
      <text:p text:style-name="P1184"><text:span text:style-name="T1192">ATA</text:span><text:span text:style-name="T1196"> </text:span><text:span text:style-name="T1192">DE</text:span><text:span text:style-name="T1197"> </text:span><text:span text:style-name="T1192">REGISTRO</text:span><text:span text:style-name="T1197"> </text:span><text:span text:style-name="T1192">DE</text:span><text:span text:style-name="T1197"> </text:span><text:span text:style-name="T1192">PREÇOS</text:span><text:span text:style-name="T1197"> </text:span><text:span text:style-name="T1192">Nº</text:span><text:span text:style-name="T1198"> </text:span><text:span text:style-name="T1199">067/2026</text:span><text:span text:style-name="T1200"> </text:span><text:span text:style-name="T1199">–</text:span><text:span text:style-name="T1200"> </text:span><text:span text:style-name="T1199">Pregão</text:span><text:span text:style-name="T1201"> </text:span><text:span text:style-name="T1199">Eletrônico</text:span><text:span text:style-name="T1202"> </text:span><text:span text:style-name="T1199">Nº.</text:span><text:span text:style-name="T1201"> </text:span><text:span text:style-name="T1199">027/2026 </text:span><text:span text:style-name="T1192">FORNECEDOR REGISTRADO: </text:span><text:span text:style-name="T1199">CASA &amp; CONCEITO MOVEIS E DECORACAO LTDA. - ME </text:span><text:span text:style-name="T1192">OBJETO</text:span><text:span text:style-name="T1199">:</text:span><text:span text:style-name="T1203"> </text:span><text:span text:style-name="T1199">AQUISIÇÃO</text:span><text:span text:style-name="T1204"> </text:span><text:span text:style-name="T1199">DE</text:span><text:span text:style-name="T1205"> </text:span><text:span text:style-name="T1199">GÊNEROS</text:span><text:span text:style-name="T1203"> </text:span><text:span text:style-name="T1199">DE</text:span><text:span text:style-name="T1203"> </text:span><text:span text:style-name="T1199">ALIMENTAÇÃO</text:span><text:span text:style-name="T1203"> </text:span><text:span text:style-name="T1199">(HORTIFRUTIGRANJEIROS),</text:span><text:span text:style-name="T1204"> </text:span><text:span text:style-name="T1206">através</text:span></text:p>
      <text:p text:style-name="P1185">do<text:span text:style-name="T1207"> </text:span>Sistema<text:span text:style-name="T1208"> </text:span>de<text:span text:style-name="T1208"> </text:span>Registro<text:span text:style-name="T1208"> </text:span>de<text:span text:style-name="T1208"> </text:span>Preços,<text:span text:style-name="T1208"> </text:span>para<text:span text:style-name="T1208"> </text:span>atender<text:span text:style-name="T1208"> </text:span>às<text:span text:style-name="T1208"> </text:span>demandas<text:span text:style-name="T1208"> </text:span>da<text:span text:style-name="T1208"> </text:span>Administração,<text:span text:style-name="T1208"> </text:span><text:span text:style-name="T679">conforme</text:span></text:p>
      <text:p text:style-name="P1186">especificações<text:span text:style-name="T975"> </text:span>do<text:span text:style-name="T975"> </text:span>Termo<text:span text:style-name="T975"> </text:span>de<text:span text:style-name="T975"> </text:span>Referência,<text:span text:style-name="T976"> </text:span>anexo<text:span text:style-name="T975"> </text:span>I<text:span text:style-name="T975"> </text:span>do<text:span text:style-name="T975"> </text:span>Edital<text:span text:style-name="T975"> </text:span>de<text:span text:style-name="T976"> </text:span>Licitação<text:span text:style-name="T975"> </text:span>nº.<text:span text:style-name="T975"> </text:span><text:span text:style-name="T679">027/2026.</text:span></text:p>
      <table:table table:name="Table31" table:style-name="Table31">
        <table:table-column table:style-name="Table31.A"/>
        <table:table-column table:style-name="Table31.B"/>
        <table:table-column table:style-name="Table31.C"/>
        <table:table-column table:style-name="Table31.D"/>
        <table:table-column table:style-name="Table31.E"/>
        <table:table-column table:style-name="Table31.F"/>
        <table:table-row table:style-name="Table31.1">
          <table:table-cell table:style-name="Table31.A1" table:number-columns-spanned="6" office:value-type="string">
            <text:p text:style-name="P1187"><text:span text:style-name="T1209">ITEM</text:span><text:span text:style-name="T1210"> </text:span><text:span text:style-name="T1209">01-EXCLUSIVO</text:span><text:span text:style-name="T1211"> </text:span><text:span text:style-name="T1209">PARA</text:span><text:span text:style-name="T1211"> </text:span><text:span text:style-name="T1212">ME/EPP</text:span></text:p>
          </table:table-cell>
          <table:covered-table-cell/>
          <table:covered-table-cell/>
          <table:covered-table-cell/>
          <table:covered-table-cell/>
          <table:covered-table-cell/>
        </table:table-row>
        <table:table-row table:style-name="Table31.2">
          <table:table-cell table:style-name="Table31.A1" office:value-type="string">
            <text:p text:style-name="P1188"><text:span text:style-name="T1213">Descrição</text:span><text:span text:style-name="T1213"/></text:p>
          </table:table-cell>
          <table:table-cell table:style-name="Table31.A1" office:value-type="string">
            <text:p text:style-name="P1189"><text:span text:style-name="T1213">Unid.</text:span><text:span text:style-name="T1213"/></text:p>
          </table:table-cell>
          <table:table-cell table:style-name="Table31.A1" office:value-type="string">
            <text:p text:style-name="P1190"><text:span text:style-name="T1213">Quant</text:span><text:span text:style-name="T1213"/></text:p>
            <text:p text:style-name="P1191"><text:span text:style-name="T1214">.</text:span><text:span text:style-name="T1214"/></text:p>
          </table:table-cell>
          <table:table-cell table:style-name="Table31.A1" office:value-type="string">
            <text:p text:style-name="P1192"><text:span text:style-name="T1215">Marca</text:span><text:span text:style-name="T1215"/></text:p>
          </table:table-cell>
          <table:table-cell table:style-name="Table31.A1" office:value-type="string">
            <text:p text:style-name="P1193"><text:span text:style-name="T1216">Valor</text:span><text:span text:style-name="T1217"> unitário</text:span></text:p>
          </table:table-cell>
          <table:table-cell table:style-name="Table31.A1" office:value-type="string">
            <text:p text:style-name="P1194"><text:span text:style-name="T1216">Valor</text:span><text:span text:style-name="T1217"> Total</text:span></text:p>
          </table:table-cell>
        </table:table-row>
        <table:table-row table:style-name="Table31.3">
          <table:table-cell table:style-name="Table31.A1" office:value-type="string">
            <text:p text:style-name="P1195"><text:span text:style-name="T1218">Abacaxi pérola de primeira qualidade, graúdo, com coroa, polpa amarela</text:span><text:span text:style-name="T1219"> </text:span><text:span text:style-name="T1218">firme e intacta, colorido (até 50% da casca amareloalaranjada). Estar bem</text:span><text:span text:style-name="T1219"> </text:span><text:span text:style-name="T1218">desenvolvido,</text:span><text:span text:style-name="T1220"> </text:span><text:span text:style-name="T1218">deve</text:span><text:span text:style-name="T1220"> </text:span><text:span text:style-name="T1218">ter</text:span><text:span text:style-name="T1220"> </text:span><text:span text:style-name="T1218">coloração</text:span><text:span text:style-name="T1220"> </text:span><text:span text:style-name="T1218">e</text:span><text:span text:style-name="T1220"> </text:span><text:span text:style-name="T1218">formato</text:span><text:span text:style-name="T1220"> </text:span><text:span text:style-name="T1218">uniforme.</text:span><text:span text:style-name="T1220"> </text:span><text:span text:style-name="T1218">Deve</text:span><text:span text:style-name="T1220"> </text:span><text:span text:style-name="T1218">estar</text:span><text:span text:style-name="T1220"> </text:span><text:span text:style-name="T1218">fresco,</text:span><text:span text:style-name="T1220"> </text:span><text:span text:style-name="T1218">com</text:span><text:span text:style-name="T1219"> </text:span><text:span text:style-name="T1218">aroma, cor e sabor próprios da espécie variedade. Deverá apresentar grau</text:span><text:span text:style-name="T1219"> </text:span><text:span text:style-name="T1218">de maturação tal que permita suportar a manipulação, o transporte e a</text:span><text:span text:style-name="T1219"> </text:span><text:span text:style-name="T1218">conservação</text:span><text:span text:style-name="T1221"> </text:span><text:span text:style-name="T1218">em</text:span><text:span text:style-name="T1221"> </text:span><text:span text:style-name="T1218">condições</text:span><text:span text:style-name="T1221"> </text:span><text:span text:style-name="T1218">adequadas</text:span><text:span text:style-name="T1221"> </text:span><text:span text:style-name="T1218">para</text:span><text:span text:style-name="T1221"> </text:span><text:span text:style-name="T1218">o</text:span><text:span text:style-name="T1221"> </text:span><text:span text:style-name="T1218">consumo</text:span><text:span text:style-name="T1221"> </text:span><text:span text:style-name="T1218">mediato</text:span><text:span text:style-name="T1221"> </text:span><text:span text:style-name="T1218">e</text:span><text:span text:style-name="T1221"> </text:span><text:span text:style-name="T1218">imediato.</text:span><text:span text:style-name="T1219"> </text:span><text:span text:style-name="T1218">Sem ferimentos ou defeitos, rachaduras, cortes ou perfurações, livres de</text:span><text:span text:style-name="T1219"> </text:span><text:span text:style-name="T1218">terra</text:span><text:span text:style-name="T1222"> </text:span><text:span text:style-name="T1218">ou</text:span><text:span text:style-name="T1222"> </text:span><text:span text:style-name="T1218">corpos</text:span><text:span text:style-name="T1222"> </text:span><text:span text:style-name="T1218">estranhos</text:span><text:span text:style-name="T1222"> </text:span><text:span text:style-name="T1218">aderentes</text:span><text:span text:style-name="T1222"> </text:span><text:span text:style-name="T1218">à</text:span><text:span text:style-name="T1222"> </text:span><text:span text:style-name="T1218">superfície</text:span><text:span text:style-name="T1222"> </text:span><text:span text:style-name="T1218">externa,</text:span><text:span text:style-name="T1222"> </text:span><text:span text:style-name="T1218">sem</text:span><text:span text:style-name="T1222"> </text:span><text:span text:style-name="T1218">lesões</text:span><text:span text:style-name="T1222"> </text:span><text:span text:style-name="T1218">físicas</text:span><text:span text:style-name="T1219"> </text:span><text:span text:style-name="T1218">e mecânicas oriundas do manuseio e transporte.</text:span></text:p>
          </table:table-cell>
          <table:table-cell table:style-name="Table31.A1" office:value-type="string">
            <text:p text:style-name="P1196"/>
            <text:p text:style-name="P1196"/>
            <text:p text:style-name="P1196"/>
            <text:p text:style-name="P1196"/>
            <text:p text:style-name="P1197"/>
            <text:p text:style-name="P930"><text:span text:style-name="T1223">KG</text:span><text:span text:style-name="T1223"/></text:p>
          </table:table-cell>
          <table:table-cell table:style-name="Table31.A1" office:value-type="string">
            <text:p text:style-name="P1196"/>
            <text:p text:style-name="P1196"/>
            <text:p text:style-name="P1196"/>
            <text:p text:style-name="P1196"/>
            <text:p text:style-name="P1197"/>
            <text:p text:style-name="P1198"><text:span text:style-name="T1223">800</text:span><text:span text:style-name="T1223"/></text:p>
          </table:table-cell>
          <table:table-cell table:style-name="Table31.A1" office:value-type="string">
            <text:p text:style-name="P238"/>
          </table:table-cell>
          <table:table-cell table:style-name="Table31.A1" office:value-type="string">
            <text:p text:style-name="P1196"/>
            <text:p text:style-name="P1196"/>
            <text:p text:style-name="P1196"/>
            <text:p text:style-name="P1196"/>
            <text:p text:style-name="P1199"/>
            <text:p text:style-name="P1200"><text:span text:style-name="T1224">R$</text:span><text:span text:style-name="T1223"> </text:span><text:span text:style-name="T1225">3,90</text:span></text:p>
          </table:table-cell>
          <table:table-cell table:style-name="Table31.A1" office:value-type="string">
            <text:p text:style-name="P1196"/>
            <text:p text:style-name="P1196"/>
            <text:p text:style-name="P1196"/>
            <text:p text:style-name="P1196"/>
            <text:p text:style-name="P1199"/>
            <text:p text:style-name="P1201"><text:span text:style-name="T1224">R$</text:span><text:span text:style-name="T1223"> </text:span><text:span text:style-name="T1226">3.120,00</text:span></text:p>
          </table:table-cell>
        </table:table-row>
        <table:table-row table:style-name="Table31.4">
          <table:table-cell table:style-name="Table31.A4" table:number-columns-spanned="5" office:value-type="string">
            <text:p text:style-name="P1202"><text:span text:style-name="T1216">VALOR</text:span><text:span text:style-name="T1227"> </text:span><text:span text:style-name="T1217">GLOBAL</text:span></text:p>
          </table:table-cell>
          <table:covered-table-cell/>
          <table:covered-table-cell/>
          <table:covered-table-cell/>
          <table:covered-table-cell/>
          <table:table-cell table:style-name="Table31.A4" office:value-type="string">
            <text:p text:style-name="P1203"><text:span text:style-name="T1228">R$</text:span><text:span text:style-name="T1229"> </text:span><text:span text:style-name="T1230">3.120,00</text:span></text:p>
          </table:table-cell>
        </table:table-row>
        <table:table-row table:style-name="Table31.5">
          <table:table-cell table:style-name="Table31.A5" table:number-columns-spanned="6" office:value-type="string">
            <text:p text:style-name="P1204"><text:span text:style-name="T1209">ITEM</text:span><text:span text:style-name="T1210"> </text:span><text:span text:style-name="T1209">27-EXCLUSIVO</text:span><text:span text:style-name="T1210"> </text:span><text:span text:style-name="T1209">PARA</text:span><text:span text:style-name="T1210"> </text:span><text:span text:style-name="T1212">ME/EPP</text:span></text:p>
          </table:table-cell>
          <table:covered-table-cell/>
          <table:covered-table-cell/>
          <table:covered-table-cell/>
          <table:covered-table-cell/>
          <table:covered-table-cell/>
        </table:table-row>
        <table:table-row table:style-name="Table31.2">
          <table:table-cell table:style-name="Table31.A1" office:value-type="string">
            <text:p text:style-name="P1188"><text:span text:style-name="T1213">Descrição</text:span><text:span text:style-name="T1213"/></text:p>
          </table:table-cell>
          <table:table-cell table:style-name="Table31.A1" office:value-type="string">
            <text:p text:style-name="P1189"><text:span text:style-name="T1213">Unid.</text:span><text:span text:style-name="T1213"/></text:p>
          </table:table-cell>
          <table:table-cell table:style-name="Table31.A1" office:value-type="string">
            <text:p text:style-name="P1190"><text:span text:style-name="T1213">Quant</text:span><text:span text:style-name="T1213"/></text:p>
            <text:p text:style-name="P1191"><text:span text:style-name="T1214">.</text:span><text:span text:style-name="T1214"/></text:p>
          </table:table-cell>
          <table:table-cell table:style-name="Table31.A1" office:value-type="string">
            <text:p text:style-name="P1192"><text:span text:style-name="T1215">Marca</text:span><text:span text:style-name="T1215"/></text:p>
          </table:table-cell>
          <table:table-cell table:style-name="Table31.A1" office:value-type="string">
            <text:p text:style-name="P1193"><text:span text:style-name="T1216">Valor</text:span><text:span text:style-name="T1217"> unitário</text:span></text:p>
          </table:table-cell>
          <table:table-cell table:style-name="Table31.A1" office:value-type="string">
            <text:p text:style-name="P1194"><text:span text:style-name="T1216">Valor</text:span><text:span text:style-name="T1217"> Total</text:span></text:p>
          </table:table-cell>
        </table:table-row>
        <table:table-row table:style-name="Table31.7">
          <table:table-cell table:style-name="Table31.A1" office:value-type="string">
            <text:p text:style-name="P1205"><text:span text:style-name="T1224">Mandioca tipo branca/amarela tipo branca/amarela, de primeira, raízes</text:span><text:span text:style-name="T1231"> </text:span><text:span text:style-name="T1224">grandes, no grau normal de evolução no tamanho, sabor e cor próprios da</text:span><text:span text:style-name="T1231"> </text:span><text:span text:style-name="T1224">espécie,</text:span><text:span text:style-name="T1232"> </text:span><text:span text:style-name="T1224">uniformes,</text:span><text:span text:style-name="T1232"> </text:span><text:span text:style-name="T1224">frescas,</text:span><text:span text:style-name="T1232"> </text:span><text:span text:style-name="T1224">com</text:span><text:span text:style-name="T1232"> </text:span><text:span text:style-name="T1224">casca,</text:span><text:span text:style-name="T1232"> </text:span><text:span text:style-name="T1224">inteiras,</text:span><text:span text:style-name="T1232"> </text:span><text:span text:style-name="T1224">sem</text:span><text:span text:style-name="T1232"> </text:span><text:span text:style-name="T1224">ferimentos</text:span><text:span text:style-name="T1232"> </text:span><text:span text:style-name="T1224">ou</text:span><text:span text:style-name="T1232"> </text:span><text:span text:style-name="T1224">defeitos,</text:span><text:span text:style-name="T1231"> </text:span><text:span text:style-name="T1224">não</text:span><text:span text:style-name="T1233"> </text:span><text:span text:style-name="T1224">fibrosa,</text:span><text:span text:style-name="T1233"> </text:span><text:span text:style-name="T1224">livres</text:span><text:span text:style-name="T1233"> </text:span><text:span text:style-name="T1224">de</text:span><text:span text:style-name="T1233"> </text:span><text:span text:style-name="T1224">terra</text:span><text:span text:style-name="T1233"> </text:span><text:span text:style-name="T1224">e</text:span><text:span text:style-name="T1233"> </text:span><text:span text:style-name="T1224">corpos</text:span><text:span text:style-name="T1233"> </text:span><text:span text:style-name="T1224">estranhos</text:span><text:span text:style-name="T1233"> </text:span><text:span text:style-name="T1224">aderente</text:span><text:span text:style-name="T1233"> </text:span><text:span text:style-name="T1224">a</text:span><text:span text:style-name="T1233"> </text:span><text:span text:style-name="T1224">superfície</text:span><text:span text:style-name="T1233"> </text:span><text:span text:style-name="T1224">externa</text:span><text:span text:style-name="T1231"> </text:span><text:span text:style-name="T1224">e isentas de umidade.</text:span></text:p>
          </table:table-cell>
          <table:table-cell table:style-name="Table31.A1" office:value-type="string">
            <text:p text:style-name="P1196"/>
            <text:p text:style-name="P1206"/>
            <text:p text:style-name="P1207"><text:span text:style-name="T1223">KG</text:span><text:span text:style-name="T1223"/></text:p>
          </table:table-cell>
          <table:table-cell table:style-name="Table31.A1" office:value-type="string">
            <text:p text:style-name="P1196"/>
            <text:p text:style-name="P1206"/>
            <text:p text:style-name="P1208"><text:span text:style-name="T1223">800</text:span><text:span text:style-name="T1223"/></text:p>
          </table:table-cell>
          <table:table-cell table:style-name="Table31.A1" office:value-type="string">
            <text:p text:style-name="P238"/>
          </table:table-cell>
          <table:table-cell table:style-name="Table31.A1" office:value-type="string">
            <text:p text:style-name="P1196"/>
            <text:p text:style-name="P1206"/>
            <text:p text:style-name="P1200"><text:span text:style-name="T1224">R$</text:span><text:span text:style-name="T1223"> </text:span><text:span text:style-name="T1225">3,25</text:span></text:p>
          </table:table-cell>
          <table:table-cell table:style-name="Table31.A1" office:value-type="string">
            <text:p text:style-name="P1196"/>
            <text:p text:style-name="P1206"/>
            <text:p text:style-name="P1201"><text:span text:style-name="T1224">R$</text:span><text:span text:style-name="T1223"> </text:span><text:span text:style-name="T1226">2.600,00</text:span></text:p>
          </table:table-cell>
        </table:table-row>
        <table:table-row table:style-name="Table31.8">
          <table:table-cell table:style-name="Table31.A1" table:number-columns-spanned="5" office:value-type="string">
            <text:p text:style-name="P1209"><text:span text:style-name="T1216">VALOR</text:span><text:span text:style-name="T1227"> </text:span><text:span text:style-name="T1217">GLOBAL</text:span></text:p>
          </table:table-cell>
          <table:covered-table-cell/>
          <table:covered-table-cell/>
          <table:covered-table-cell/>
          <table:covered-table-cell/>
          <table:table-cell table:style-name="Table31.A1" office:value-type="string">
            <text:p text:style-name="P1210"><text:span text:style-name="T1228">R$</text:span><text:span text:style-name="T1229"> </text:span><text:span text:style-name="T1230">2.600,00</text:span></text:p>
          </table:table-cell>
        </table:table-row>
      </table:table>
      <text:p text:style-name="P1211"><text:span text:style-name="T1195">ÓRGÃO</text:span><text:span text:style-name="T1192"><text:tab/></text:span><text:span text:style-name="T1195">GERENCIADOR</text:span><text:span text:style-name="T1192"><text:tab/></text:span><text:span text:style-name="T1234">E</text:span><text:span text:style-name="T1192"><text:tab/></text:span><text:span text:style-name="T1195">PARTICIPANTE:</text:span><text:span text:style-name="T1192"><text:tab/></text:span><text:span text:style-name="T1206">SECRETARIA</text:span><text:span text:style-name="T1199"><text:tab/></text:span><text:span text:style-name="T1206">MUNICIPAL</text:span><text:span text:style-name="T1199"><text:tab/></text:span><text:span text:style-name="T1235">DE</text:span><text:span text:style-name="T1199"> DESENVOLVIMENTO SOCIAL - SEMDES</text:span></text:p>
      <text:p text:style-name="P1212"><text:span text:style-name="T1195">DATA</text:span><text:span text:style-name="T1236"> </text:span><text:span text:style-name="T1195">DA</text:span><text:span text:style-name="T1234"> </text:span><text:span text:style-name="T1195">ASSINATURA:</text:span><text:span text:style-name="T1237"> </text:span><text:span text:style-name="T1206">20/08/2026</text:span></text:p>
      <text:p text:style-name="P1213"><text:span text:style-name="T1238">SIGNATÁRIOS:</text:span><text:span text:style-name="T1239"> </text:span>Eder<text:span text:style-name="T1240"> </text:span>Botelho<text:span text:style-name="T1240"> </text:span>da<text:span text:style-name="T1240"> </text:span>Fonseca<text:span text:style-name="T1240"> </text:span>-<text:span text:style-name="T1240"> </text:span>Secretário<text:span text:style-name="T1240"> </text:span>Municipal<text:span text:style-name="T1240"> </text:span>de<text:span text:style-name="T1240"> </text:span>Desenvolvimento<text:span text:style-name="T1240"> </text:span>Social Interino e Amanda Azevedo Santana Brandao - Sócia da Empresa</text:p>
      <text:p text:style-name="P1212"><text:span text:style-name="T1192">ID</text:span><text:span text:style-name="T1241"> </text:span><text:span text:style-name="T1192">CIDADES:</text:span><text:span text:style-name="T1242"> </text:span><text:span text:style-name="T1206">2026.016E0700001.01.0037</text:span></text:p>
      <text:p text:style-name="P1214"><text:span text:style-name="T1192">PROCESSO:</text:span><text:span text:style-name="T1243"> </text:span><text:span text:style-name="T1206">27.128/2026</text:span></text:p>
      <text:p text:style-name="P1215"/>
      <text:p text:style-name="Text_20_body"/>
      <text:p text:style-name="Text_20_body"/>
      <text:p text:style-name="P1216"/>
      <text:p text:style-name="P1217"><text:span text:style-name="T1244">EXTRATO</text:span><text:span text:style-name="T1245"> </text:span><text:span text:style-name="T1244">DE</text:span><text:span text:style-name="T1246"> </text:span><text:span text:style-name="T1244">ATA</text:span><text:span text:style-name="T1246"> </text:span><text:span text:style-name="T1244">DE</text:span><text:span text:style-name="T1245"> </text:span><text:span text:style-name="T1244">REGISTRO</text:span><text:span text:style-name="T1247"> </text:span><text:span text:style-name="T1244">DE</text:span><text:span text:style-name="T1245"> </text:span><text:span text:style-name="T1248">PREÇOS</text:span></text:p>
      <text:p text:style-name="P1218"/>
      <text:p text:style-name="P1217"><text:span text:style-name="T1244">ATA</text:span><text:span text:style-name="T1248"> </text:span><text:span text:style-name="T1244">DE</text:span><text:span text:style-name="T1247"> </text:span><text:span text:style-name="T1244">REGISTRO</text:span><text:span text:style-name="T1247"> </text:span><text:span text:style-name="T1244">DE</text:span><text:span text:style-name="T1245"> </text:span><text:span text:style-name="T1244">PREÇOS</text:span><text:span text:style-name="T1247"> </text:span><text:span text:style-name="T1244">Nº</text:span><text:span text:style-name="T1249"> </text:span><text:span text:style-name="T1250">068/2026</text:span><text:span text:style-name="T1251"> </text:span><text:span text:style-name="T1250">–</text:span><text:span text:style-name="T1252"> </text:span><text:span text:style-name="T1250">Pregão</text:span><text:span text:style-name="T1253"> </text:span><text:span text:style-name="T1250">Eletrônico</text:span><text:span text:style-name="T1253"> </text:span><text:span text:style-name="T1250">Nº.</text:span><text:span text:style-name="T1254"> </text:span><text:span text:style-name="T1255">027/2026</text:span></text:p>
      <text:p text:style-name="P1219"><text:span text:style-name="T1192">FORNECEDOR</text:span><text:span text:style-name="T1194"> </text:span><text:span text:style-name="T1192">REGISTRADO:</text:span><text:span text:style-name="T1256"> </text:span><text:span text:style-name="T1199">X</text:span><text:span text:style-name="T1257"> </text:span><text:span text:style-name="T1199">ALIMENTOS</text:span><text:span text:style-name="T1258"> </text:span><text:span text:style-name="T1199">LTDA.</text:span><text:span text:style-name="T1258"> </text:span><text:span text:style-name="T1199">-</text:span><text:span text:style-name="T1259"> </text:span><text:span text:style-name="T1260">EPP</text:span></text:p>
      <text:p text:style-name="P1220"><text:span text:style-name="T1238">OBJETO</text:span>:<text:span text:style-name="T1261"> </text:span>AQUISIÇÃO<text:span text:style-name="T1261"> </text:span>DE<text:span text:style-name="T1262"> </text:span>GÊNEROS<text:span text:style-name="T1263"> </text:span>DE<text:span text:style-name="T1263"> </text:span>ALIMENTAÇÃO<text:span text:style-name="T1261"> </text:span>(HORTIFRUTIGRANJEIROS),<text:span text:style-name="T1261"> </text:span><text:span text:style-name="T679">através</text:span></text:p>
      <text:p text:style-name="P1221"><text:span text:style-name="T1264">do</text:span><text:span text:style-name="T1265"> </text:span><text:span text:style-name="T1264">Sistema</text:span><text:span text:style-name="T1265"> </text:span><text:span text:style-name="T1264">de</text:span><text:span text:style-name="T1265"> </text:span><text:span text:style-name="T1264">Registro</text:span><text:span text:style-name="T1265"> </text:span><text:span text:style-name="T1264">de</text:span><text:span text:style-name="T1265"> </text:span><text:span text:style-name="T1264">Preços,</text:span><text:span text:style-name="T1265"> </text:span><text:span text:style-name="T1264">para</text:span><text:span text:style-name="T1265"> </text:span><text:span text:style-name="T1264">atender</text:span><text:span text:style-name="T1265"> </text:span><text:span text:style-name="T1264">às</text:span><text:span text:style-name="T1265"> </text:span><text:span text:style-name="T1264">demandas</text:span><text:span text:style-name="T1265"> </text:span><text:span text:style-name="T1264">da</text:span><text:span text:style-name="T1265"> </text:span><text:span text:style-name="T1264">Administração,</text:span><text:span text:style-name="T1265"> </text:span><text:span text:style-name="T1264">conforme especificações do Termo de Referência, anexo I do Edital de Licitação nº. 027/2026.</text:span></text:p>
      <table:table table:name="Table32" table:style-name="Table32">
        <table:table-column table:style-name="Table32.A"/>
        <table:table-column table:style-name="Table32.B"/>
        <table:table-column table:style-name="Table32.C"/>
        <table:table-column table:style-name="Table32.D"/>
        <table:table-column table:style-name="Table32.E"/>
        <table:table-column table:style-name="Table32.F"/>
        <table:table-column table:style-name="Table32.G"/>
        <table:table-column table:style-name="Table32.H"/>
        <table:table-column table:style-name="Table32.I"/>
        <table:table-column table:style-name="Table32.J"/>
        <table:table-column table:style-name="Table32.K"/>
        <table:table-column table:style-name="Table32.L"/>
        <table:table-column table:style-name="Table32.M"/>
        <table:table-column table:style-name="Table32.N"/>
        <table:table-row table:style-name="Table32.1">
          <table:table-cell table:style-name="Table32.A1" table:number-columns-spanned="14" office:value-type="string">
            <text:p text:style-name="P1222"><text:span text:style-name="T1228">ITEM</text:span><text:span text:style-name="T1266"> </text:span><text:span text:style-name="T1228">02-EXCLUSIVO</text:span><text:span text:style-name="T1266"> </text:span><text:span text:style-name="T1228">PARA</text:span><text:span text:style-name="T1266"> </text:span><text:span text:style-name="T1230">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32.2">
          <table:table-cell table:style-name="Table32.A1" table:number-columns-spanned="3" office:value-type="string">
            <text:p text:style-name="P1223"><text:span text:style-name="T1213">Descrição</text:span><text:span text:style-name="T1213"/></text:p>
          </table:table-cell>
          <table:covered-table-cell/>
          <table:covered-table-cell/>
          <table:table-cell table:style-name="Table32.A1" table:number-columns-spanned="3" office:value-type="string">
            <text:p text:style-name="P1224"><text:span text:style-name="T1213">Unid.</text:span><text:span text:style-name="T1213"/></text:p>
          </table:table-cell>
          <table:covered-table-cell/>
          <table:covered-table-cell/>
          <table:table-cell table:style-name="Table32.A1" table:number-columns-spanned="3" office:value-type="string">
            <text:p text:style-name="P1225"><text:span text:style-name="T1213">Quant.</text:span><text:span text:style-name="T1213"/></text:p>
          </table:table-cell>
          <table:covered-table-cell/>
          <table:covered-table-cell/>
          <table:table-cell table:style-name="Table32.A1" table:number-columns-spanned="2" office:value-type="string">
            <text:p text:style-name="P1226"><text:span text:style-name="T1215">Marca</text:span><text:span text:style-name="T1215"/></text:p>
          </table:table-cell>
          <table:covered-table-cell/>
          <table:table-cell table:style-name="Table32.A1" table:number-columns-spanned="2" office:value-type="string">
            <text:p text:style-name="P1227"><text:span text:style-name="T1213">Valor</text:span><text:span text:style-name="T1267"> </text:span><text:span text:style-name="T1213">unitário</text:span></text:p>
          </table:table-cell>
          <table:covered-table-cell/>
          <table:table-cell table:style-name="Table32.A1" office:value-type="string">
            <text:p text:style-name="P1228"><text:span text:style-name="T1213">Valor</text:span><text:span text:style-name="T1267"> </text:span><text:span text:style-name="T1213">Total</text:span></text:p>
          </table:table-cell>
        </table:table-row>
        <table:table-row table:style-name="Table32.3">
          <table:table-cell table:style-name="Table32.A1" table:number-columns-spanned="3" office:value-type="string">
            <text:p text:style-name="P1229"><text:span text:style-name="T1218">Abóbora tipo jacaré. Madura, firme, de tamanho médio, com casca sem</text:span><text:span text:style-name="T1219"> </text:span><text:span text:style-name="T1218">brilho, uniforme, sem ferimentos ou defeitos, turgescentes, intactas e bem</text:span><text:span text:style-name="T1219"> </text:span><text:span text:style-name="T1218">desenvolvidas, livre de terra ou corpos estranhos aderentes à superfície</text:span><text:span text:style-name="T1219"> </text:span><text:span text:style-name="T1218">externa,</text:span><text:span text:style-name="T1268"> </text:span><text:span text:style-name="T1218">sem</text:span><text:span text:style-name="T1269"> </text:span><text:span text:style-name="T1218">lesões</text:span><text:span text:style-name="T1268"> </text:span><text:span text:style-name="T1218">físicas</text:span><text:span text:style-name="T1269"> </text:span><text:span text:style-name="T1218">e</text:span><text:span text:style-name="T1268"> </text:span><text:span text:style-name="T1218">mecânicas</text:span><text:span text:style-name="T1269"> </text:span><text:span text:style-name="T1218">oriundas</text:span><text:span text:style-name="T1268"> </text:span><text:span text:style-name="T1218">do</text:span><text:span text:style-name="T1269"> </text:span><text:span text:style-name="T1218">manuseio</text:span><text:span text:style-name="T1268"> </text:span><text:span text:style-name="T1218">e</text:span><text:span text:style-name="T1269"> </text:span><text:span text:style-name="T1268">transporte.</text:span></text:p>
          </table:table-cell>
          <table:covered-table-cell/>
          <table:covered-table-cell/>
          <table:table-cell table:style-name="Table32.A1" table:number-columns-spanned="3" office:value-type="string">
            <text:p text:style-name="P1230"/>
            <text:p text:style-name="P1231"><text:span text:style-name="T1223">KG</text:span><text:span text:style-name="T1223"/></text:p>
          </table:table-cell>
          <table:covered-table-cell/>
          <table:covered-table-cell/>
          <table:table-cell table:style-name="Table32.A1" table:number-columns-spanned="3" office:value-type="string">
            <text:p text:style-name="P1230"/>
            <text:p text:style-name="P1232"><text:span text:style-name="T1223">400</text:span><text:span text:style-name="T1223"/></text:p>
          </table:table-cell>
          <table:covered-table-cell/>
          <table:covered-table-cell/>
          <table:table-cell table:style-name="Table32.A1" table:number-columns-spanned="2" office:value-type="string">
            <text:p text:style-name="P1230"/>
            <text:p text:style-name="P1233"><text:span text:style-name="T1226">CEASA</text:span><text:span text:style-name="T1226"/></text:p>
          </table:table-cell>
          <table:covered-table-cell/>
          <table:table-cell table:style-name="Table32.A1" table:number-columns-spanned="2" office:value-type="string">
            <text:p text:style-name="P1230"/>
            <text:p text:style-name="P1234"><text:span text:style-name="T1224">R$</text:span><text:span text:style-name="T1226"> </text:span><text:span text:style-name="T1225">3,00</text:span></text:p>
          </table:table-cell>
          <table:covered-table-cell/>
          <table:table-cell table:style-name="Table32.A1" office:value-type="string">
            <text:p text:style-name="P1230"/>
            <text:p text:style-name="P1235"><text:span text:style-name="T1224">R$</text:span><text:span text:style-name="T1226"> 1.200,00</text:span></text:p>
          </table:table-cell>
        </table:table-row>
        <table:table-row table:style-name="Table32.4">
          <table:table-cell table:style-name="Table32.A4" table:number-columns-spanned="13" office:value-type="string">
            <text:p text:style-name="P1236"><text:span text:style-name="T1213">VALOR GLOBAL</text:span><text:span text:style-name="T121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32.A4" office:value-type="string">
            <text:p text:style-name="P1237"><text:span text:style-name="T1228">R$</text:span><text:span text:style-name="T1230"> 1.200,00</text:span></text:p>
          </table:table-cell>
        </table:table-row>
        <table:table-row table:style-name="Table32.5">
          <table:table-cell table:style-name="Table32.A5" table:number-columns-spanned="14" office:value-type="string">
            <text:p text:style-name="P1238"><text:span text:style-name="T1228">ITEM</text:span><text:span text:style-name="T1266"> </text:span><text:span text:style-name="T1228">03-EXCLUSIVO</text:span><text:span text:style-name="T1229"> </text:span><text:span text:style-name="T1228">PARA</text:span><text:span text:style-name="T1266"> </text:span><text:span text:style-name="T1230">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32.2">
          <table:table-cell table:style-name="Table32.A1" table:number-columns-spanned="3" office:value-type="string">
            <text:p text:style-name="P1239"><text:span text:style-name="T1213">Descrição</text:span><text:span text:style-name="T1213"/></text:p>
          </table:table-cell>
          <table:covered-table-cell/>
          <table:covered-table-cell/>
          <table:table-cell table:style-name="Table32.A1" table:number-columns-spanned="3" office:value-type="string">
            <text:p text:style-name="P1240"><text:span text:style-name="T1213">Unid.</text:span><text:span text:style-name="T1213"/></text:p>
          </table:table-cell>
          <table:covered-table-cell/>
          <table:covered-table-cell/>
          <table:table-cell table:style-name="Table32.A1" table:number-columns-spanned="3" office:value-type="string">
            <text:p text:style-name="P1241"><text:span text:style-name="T1213">Quant.</text:span><text:span text:style-name="T1213"/></text:p>
          </table:table-cell>
          <table:covered-table-cell/>
          <table:covered-table-cell/>
          <table:table-cell table:style-name="Table32.A1" table:number-columns-spanned="2" office:value-type="string">
            <text:p text:style-name="P1242"><text:span text:style-name="T1215">Marca</text:span><text:span text:style-name="T1215"/></text:p>
          </table:table-cell>
          <table:covered-table-cell/>
          <table:table-cell table:style-name="Table32.A1" table:number-columns-spanned="2" office:value-type="string">
            <text:p text:style-name="P1243"><text:span text:style-name="T1213">Valor</text:span><text:span text:style-name="T1267"> </text:span><text:span text:style-name="T1213">unitário</text:span></text:p>
          </table:table-cell>
          <table:covered-table-cell/>
          <table:table-cell table:style-name="Table32.A1" office:value-type="string">
            <text:p text:style-name="P1244"><text:span text:style-name="T1213">Valor</text:span><text:span text:style-name="T1267"> </text:span><text:span text:style-name="T1213">Total</text:span></text:p>
          </table:table-cell>
        </table:table-row>
        <table:table-row table:style-name="Table32.7">
          <table:table-cell table:style-name="Table32.A1" table:number-columns-spanned="3" office:value-type="string">
            <text:p text:style-name="P1245"><text:span text:style-name="T1218">Abóbora</text:span><text:span text:style-name="T1270"> </text:span><text:span text:style-name="T1218">tipo</text:span><text:span text:style-name="T1270"> </text:span><text:span text:style-name="T1218">Maranhão</text:span><text:span text:style-name="T1270"> </text:span><text:span text:style-name="T1218">ou</text:span><text:span text:style-name="T1270"> </text:span><text:span text:style-name="T1218">Moranga,</text:span><text:span text:style-name="T1270"> </text:span><text:span text:style-name="T1218">Madura,</text:span><text:span text:style-name="T1270"> </text:span><text:span text:style-name="T1218">firme,</text:span><text:span text:style-name="T1270"> </text:span><text:span text:style-name="T1218">de</text:span><text:span text:style-name="T1270"> </text:span><text:span text:style-name="T1218">tamanho</text:span><text:span text:style-name="T1270"> </text:span><text:span text:style-name="T1218">médio,</text:span><text:span text:style-name="T1219"> </text:span><text:span text:style-name="T1218">com casca sem brilho, deverá estar livre de enfermidades, ser fresca, não</text:span><text:span text:style-name="T1219"> </text:span><text:span text:style-name="T1218">apresentar nenhuma lesão de origem física ou mecânica que afete a sua</text:span><text:span text:style-name="T1219"> </text:span><text:span text:style-name="T1218">aparência, não estar sujas de terra, não conter corpos estranhos aderentes</text:span><text:span text:style-name="T1271"> </text:span><text:span text:style-name="T1218">a superfície externa e estar livre de resíduos de fertilizantes.</text:span></text:p>
          </table:table-cell>
          <table:covered-table-cell/>
          <table:covered-table-cell/>
          <table:table-cell table:style-name="Table32.A1" table:number-columns-spanned="3" office:value-type="string">
            <text:p text:style-name="P1196"/>
            <text:p text:style-name="P1246"/>
            <text:p text:style-name="P1247"><text:span text:style-name="T1223">KG</text:span><text:span text:style-name="T1223"/></text:p>
          </table:table-cell>
          <table:covered-table-cell/>
          <table:covered-table-cell/>
          <table:table-cell table:style-name="Table32.A1" table:number-columns-spanned="3" office:value-type="string">
            <text:p text:style-name="P1196"/>
            <text:p text:style-name="P1246"/>
            <text:p text:style-name="P1248"><text:span text:style-name="T1223">800</text:span><text:span text:style-name="T1223"/></text:p>
          </table:table-cell>
          <table:covered-table-cell/>
          <table:covered-table-cell/>
          <table:table-cell table:style-name="Table32.A1" table:number-columns-spanned="2" office:value-type="string">
            <text:p text:style-name="P1196"/>
            <text:p text:style-name="P1246"/>
            <text:p text:style-name="P1249"><text:span text:style-name="T1226">CEASA</text:span><text:span text:style-name="T1226"/></text:p>
          </table:table-cell>
          <table:covered-table-cell/>
          <table:table-cell table:style-name="Table32.A1" table:number-columns-spanned="2" office:value-type="string">
            <text:p text:style-name="P1196"/>
            <text:p text:style-name="P1246"/>
            <text:p text:style-name="P1250"><text:span text:style-name="T1224">R$</text:span><text:span text:style-name="T1226"> </text:span><text:span text:style-name="T1225">3,10</text:span></text:p>
          </table:table-cell>
          <table:covered-table-cell/>
          <table:table-cell table:style-name="Table32.A1" office:value-type="string">
            <text:p text:style-name="P1196"/>
            <text:p text:style-name="P1246"/>
            <text:p text:style-name="P1251"><text:span text:style-name="T1224">R$</text:span><text:span text:style-name="T1226"> 2.480,00</text:span></text:p>
          </table:table-cell>
        </table:table-row>
        <table:table-row table:style-name="Table32.4">
          <table:table-cell table:style-name="Table32.A4" table:number-columns-spanned="13" office:value-type="string">
            <text:p text:style-name="P1252"><text:span text:style-name="T1213">VALOR GLOBAL</text:span><text:span text:style-name="T121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32.A4" office:value-type="string">
            <text:p text:style-name="P1253"><text:span text:style-name="T1228">R$</text:span><text:span text:style-name="T1230"> 2.480,00</text:span></text:p>
          </table:table-cell>
        </table:table-row>
        <table:table-row table:style-name="Table32.9">
          <table:table-cell table:style-name="Table32.A5" table:number-columns-spanned="14" office:value-type="string">
            <text:p text:style-name="P1254"><text:span text:style-name="T1228">ITEM</text:span><text:span text:style-name="T1266"> </text:span><text:span text:style-name="T1228">04-EXCLUSIVO</text:span><text:span text:style-name="T1266"> </text:span><text:span text:style-name="T1228">PARA</text:span><text:span text:style-name="T1266"> </text:span><text:span text:style-name="T1230">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32.2">
          <table:table-cell table:style-name="Table32.A1" table:number-columns-spanned="2" office:value-type="string">
            <text:p text:style-name="P1255"><text:span text:style-name="T1213">Descrição</text:span><text:span text:style-name="T1213"/></text:p>
          </table:table-cell>
          <table:covered-table-cell/>
          <table:table-cell table:style-name="Table32.A1" table:number-columns-spanned="3" office:value-type="string">
            <text:p text:style-name="P1256"><text:span text:style-name="T1213">Unid.</text:span><text:span text:style-name="T1213"/></text:p>
          </table:table-cell>
          <table:covered-table-cell/>
          <table:covered-table-cell/>
          <table:table-cell table:style-name="Table32.A1" table:number-columns-spanned="3" office:value-type="string">
            <text:p text:style-name="P1227"><text:span text:style-name="T1213">Quant.</text:span><text:span text:style-name="T1213"/></text:p>
          </table:table-cell>
          <table:covered-table-cell/>
          <table:covered-table-cell/>
          <table:table-cell table:style-name="Table32.A1" table:number-columns-spanned="2" office:value-type="string">
            <text:p text:style-name="P1257"><text:span text:style-name="T1215">Marca</text:span><text:span text:style-name="T1215"/></text:p>
          </table:table-cell>
          <table:covered-table-cell/>
          <table:table-cell table:style-name="Table32.A1" table:number-columns-spanned="2" office:value-type="string">
            <text:p text:style-name="P1258"><text:span text:style-name="T1213">Valor</text:span><text:span text:style-name="T1267"> </text:span><text:span text:style-name="T1213">unitário</text:span></text:p>
          </table:table-cell>
          <table:covered-table-cell/>
          <table:table-cell table:style-name="Table32.A1" table:number-columns-spanned="2" office:value-type="string">
            <text:p text:style-name="P1257"><text:span text:style-name="T1213">Valor</text:span><text:span text:style-name="T1267"> </text:span><text:span text:style-name="T1213">Total</text:span></text:p>
          </table:table-cell>
          <table:covered-table-cell/>
        </table:table-row>
        <table:table-row table:style-name="Table32.7">
          <table:table-cell table:style-name="Table32.A1" table:number-columns-spanned="2" office:value-type="string">
            <text:p text:style-name="P1259"><text:span text:style-name="T1218">Abobrinha verde de primeira qualidade, de tamanho médio, tenra, cor</text:span><text:span text:style-name="T1219"> </text:span><text:span text:style-name="T1218">uniforme</text:span><text:span text:style-name="T1269"> </text:span><text:span text:style-name="T1218">e</text:span><text:span text:style-name="T1269"> </text:span><text:span text:style-name="T1218">com</text:span><text:span text:style-name="T1269"> </text:span><text:span text:style-name="T1218">brilho,</text:span><text:span text:style-name="T1269"> </text:span><text:span text:style-name="T1218">turgescentes,</text:span><text:span text:style-name="T1269"> </text:span><text:span text:style-name="T1218">intactas,</text:span><text:span text:style-name="T1269"> </text:span><text:span text:style-name="T1218">firmes</text:span><text:span text:style-name="T1269"> </text:span><text:span text:style-name="T1218">e</text:span><text:span text:style-name="T1269"> </text:span><text:span text:style-name="T1218">bem</text:span><text:span text:style-name="T1269"> </text:span><text:span text:style-name="T1218">desenvolvidas,</text:span><text:span text:style-name="T1219"> </text:span><text:span text:style-name="T1218">sem ferimentos ou defeitos, livres de terra ou corpos estranhos aderentes</text:span><text:span text:style-name="T1219"> </text:span><text:span text:style-name="T1218">à superfície externa, sem lesões físicas e mecânicas oriundas do</text:span><text:span text:style-name="T1219"> </text:span><text:span text:style-name="T1218">manuseio e transporte.</text:span></text:p>
          </table:table-cell>
          <table:covered-table-cell/>
          <table:table-cell table:style-name="Table32.A1" table:number-columns-spanned="3" office:value-type="string">
            <text:p text:style-name="P1196"/>
            <text:p text:style-name="P1246"/>
            <text:p text:style-name="P1260"><text:span text:style-name="T1223">KG</text:span><text:span text:style-name="T1223"/></text:p>
          </table:table-cell>
          <table:covered-table-cell/>
          <table:covered-table-cell/>
          <table:table-cell table:style-name="Table32.A1" table:number-columns-spanned="3" office:value-type="string">
            <text:p text:style-name="P1196"/>
            <text:p text:style-name="P1246"/>
            <text:p text:style-name="P1261"><text:span text:style-name="T1223">500</text:span><text:span text:style-name="T1223"/></text:p>
          </table:table-cell>
          <table:covered-table-cell/>
          <table:covered-table-cell/>
          <table:table-cell table:style-name="Table32.A1" table:number-columns-spanned="2" office:value-type="string">
            <text:p text:style-name="P1196"/>
            <text:p text:style-name="P1246"/>
            <text:p text:style-name="P1262"><text:span text:style-name="T1226">CEASA</text:span><text:span text:style-name="T1226"/></text:p>
          </table:table-cell>
          <table:covered-table-cell/>
          <table:table-cell table:style-name="Table32.A1" table:number-columns-spanned="2" office:value-type="string">
            <text:p text:style-name="P1196"/>
            <text:p text:style-name="P1246"/>
            <text:p text:style-name="P1263"><text:span text:style-name="T1224">R$</text:span><text:span text:style-name="T1226"> </text:span><text:span text:style-name="T1225">3,20</text:span></text:p>
          </table:table-cell>
          <table:covered-table-cell/>
          <table:table-cell table:style-name="Table32.A1" table:number-columns-spanned="2" office:value-type="string">
            <text:p text:style-name="P1196"/>
            <text:p text:style-name="P1246"/>
            <text:p text:style-name="P1264"><text:span text:style-name="T1224">R$</text:span><text:span text:style-name="T1226"> 1.600,00</text:span></text:p>
          </table:table-cell>
          <table:covered-table-cell/>
        </table:table-row>
        <table:table-row table:style-name="Table32.4">
          <table:table-cell table:style-name="Table32.A4" table:number-columns-spanned="12" office:value-type="string">
            <text:p text:style-name="P1265"><text:span text:style-name="T1213">VALOR GLOBAL</text:span><text:span text:style-name="T1213"/></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32.A4" table:number-columns-spanned="2" office:value-type="string">
            <text:p text:style-name="P1266"><text:span text:style-name="T1228">R$</text:span><text:span text:style-name="T1230"> 1.600,00</text:span></text:p>
          </table:table-cell>
          <table:covered-table-cell/>
        </table:table-row>
        <table:table-row table:style-name="Table32.13">
          <table:table-cell table:style-name="Table32.A5" table:number-columns-spanned="14" office:value-type="string">
            <text:p text:style-name="P1267"><text:span text:style-name="T1228">ITEM</text:span><text:span text:style-name="T1266"> </text:span><text:span text:style-name="T1228">05-EXCLUSIVO</text:span><text:span text:style-name="T1266"> </text:span><text:span text:style-name="T1228">PARA</text:span><text:span text:style-name="T1266"> </text:span><text:span text:style-name="T1230">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32.2">
          <table:table-cell table:style-name="Table32.A1" table:number-columns-spanned="2" office:value-type="string">
            <text:p text:style-name="P1268"><text:span text:style-name="T1213">Descrição</text:span><text:span text:style-name="T1213"/></text:p>
          </table:table-cell>
          <table:covered-table-cell/>
          <table:table-cell table:style-name="Table32.A1" table:number-columns-spanned="3" office:value-type="string">
            <text:p text:style-name="P1269"><text:span text:style-name="T1213">Unid.</text:span><text:span text:style-name="T1213"/></text:p>
          </table:table-cell>
          <table:covered-table-cell/>
          <table:covered-table-cell/>
          <table:table-cell table:style-name="Table32.A1" table:number-columns-spanned="3" office:value-type="string">
            <text:p text:style-name="P1270"><text:span text:style-name="T1213">Quant.</text:span><text:span text:style-name="T1213"/></text:p>
          </table:table-cell>
          <table:covered-table-cell/>
          <table:covered-table-cell/>
          <table:table-cell table:style-name="Table32.A1" table:number-columns-spanned="2" office:value-type="string">
            <text:p text:style-name="P1271"><text:span text:style-name="T1215">Marca</text:span><text:span text:style-name="T1215"/></text:p>
          </table:table-cell>
          <table:covered-table-cell/>
          <table:table-cell table:style-name="Table32.A1" table:number-columns-spanned="2" office:value-type="string">
            <text:p text:style-name="P1272"><text:span text:style-name="T1213">Valor</text:span><text:span text:style-name="T1267"> </text:span><text:span text:style-name="T1213">unitário</text:span></text:p>
          </table:table-cell>
          <table:covered-table-cell/>
          <table:table-cell table:style-name="Table32.A1" table:number-columns-spanned="2" office:value-type="string">
            <text:p text:style-name="P1273"><text:span text:style-name="T1213">Valor</text:span><text:span text:style-name="T1267"> </text:span><text:span text:style-name="T1213">Total</text:span></text:p>
          </table:table-cell>
          <table:covered-table-cell/>
        </table:table-row>
        <table:table-row table:style-name="Table32.15">
          <table:table-cell table:style-name="Table32.A1" table:number-columns-spanned="2" office:value-type="string">
            <text:p text:style-name="P1274"><text:span text:style-name="T1218">Alface verde. Alface verde, tipo crespa ou lisa. Não deverá apresentar</text:span><text:span text:style-name="T1219"> </text:span><text:span text:style-name="T1218">qualquer lesão causada por fatores de natureza fisiológica, fitossanitária,</text:span><text:span text:style-name="T1219"> </text:span><text:span text:style-name="T1218">mecânica ou por agentes diversos que venham a comprometer a</text:span><text:span text:style-name="T1219"> </text:span><text:span text:style-name="T1218">qualidade e a apresentação da alface. Não poderá apresentar podridão,</text:span><text:span text:style-name="T1219"> </text:span><text:span text:style-name="T1218">descoloração, espiga ou aspecto de queimada. Deverá estar</text:span><text:span text:style-name="T1219"> </text:span><text:span text:style-name="T1218">acondicionada de maneira que não cause danos mecânicos durante o</text:span><text:span text:style-name="T1219"> </text:span><text:span text:style-name="T1218">transporte assegurando a qualidade higiênicos sanitária do produto. Peso</text:span><text:span text:style-name="T1219"> </text:span><text:span text:style-name="T1218">médio por unidade 0,300 Kg.</text:span></text:p>
          </table:table-cell>
          <table:covered-table-cell/>
          <table:table-cell table:style-name="Table32.A1" table:number-columns-spanned="3" office:value-type="string">
            <text:p text:style-name="P1196"/>
            <text:p text:style-name="P1196"/>
            <text:p text:style-name="P1196"/>
            <text:p text:style-name="P1275"/>
            <text:p text:style-name="P1276"><text:span text:style-name="T1223">und</text:span><text:span text:style-name="T1223"/></text:p>
          </table:table-cell>
          <table:covered-table-cell/>
          <table:covered-table-cell/>
          <table:table-cell table:style-name="Table32.A1" table:number-columns-spanned="3" office:value-type="string">
            <text:p text:style-name="P1196"/>
            <text:p text:style-name="P1196"/>
            <text:p text:style-name="P1196"/>
            <text:p text:style-name="P1275"/>
            <text:p text:style-name="P1277"><text:span text:style-name="T1223">840</text:span><text:span text:style-name="T1223"/></text:p>
          </table:table-cell>
          <table:covered-table-cell/>
          <table:covered-table-cell/>
          <table:table-cell table:style-name="Table32.A1" table:number-columns-spanned="2" office:value-type="string">
            <text:p text:style-name="P1196"/>
            <text:p text:style-name="P1196"/>
            <text:p text:style-name="P1196"/>
            <text:p text:style-name="P1275"/>
            <text:p text:style-name="P1278"><text:span text:style-name="T1226">CEASA</text:span><text:span text:style-name="T1226"/></text:p>
          </table:table-cell>
          <table:covered-table-cell/>
          <table:table-cell table:style-name="Table32.A1" table:number-columns-spanned="2" office:value-type="string">
            <text:p text:style-name="P1196"/>
            <text:p text:style-name="P1196"/>
            <text:p text:style-name="P1196"/>
            <text:p text:style-name="P1275"/>
            <text:p text:style-name="P1279"><text:span text:style-name="T1224">R$</text:span><text:span text:style-name="T1226"> </text:span><text:span text:style-name="T1225">3,80</text:span></text:p>
          </table:table-cell>
          <table:covered-table-cell/>
          <table:table-cell table:style-name="Table32.A1" table:number-columns-spanned="2" office:value-type="string">
            <text:p text:style-name="P1196"/>
            <text:p text:style-name="P1196"/>
            <text:p text:style-name="P1196"/>
            <text:p text:style-name="P1275"/>
            <text:p text:style-name="P1280"><text:span text:style-name="T1224">R$</text:span><text:span text:style-name="T1226"> 3.192,00</text:span></text:p>
          </table:table-cell>
          <table:covered-table-cell/>
        </table:table-row>
        <table:table-row table:style-name="Table32.4">
          <table:table-cell table:style-name="Table32.A4" table:number-columns-spanned="12" office:value-type="string">
            <text:p text:style-name="P1281"><text:span text:style-name="T1213">VALOR GLOBAL</text:span><text:span text:style-name="T1213"/></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32.A4" table:number-columns-spanned="2" office:value-type="string">
            <text:p text:style-name="P1282"><text:span text:style-name="T1228">R$</text:span><text:span text:style-name="T1230"> 3.192,00</text:span></text:p>
          </table:table-cell>
          <table:covered-table-cell/>
        </table:table-row>
        <table:table-row table:style-name="Table32.13">
          <table:table-cell table:style-name="Table32.A5" table:number-columns-spanned="14" office:value-type="string">
            <text:p text:style-name="P1254"><text:span text:style-name="T1228">ITEM</text:span><text:span text:style-name="T1266"> </text:span><text:span text:style-name="T1228">06-EXCLUSIVO</text:span><text:span text:style-name="T1266"> </text:span><text:span text:style-name="T1228">PARA</text:span><text:span text:style-name="T1266"> </text:span><text:span text:style-name="T1230">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32.2">
          <table:table-cell table:style-name="Table32.A1" office:value-type="string">
            <text:p text:style-name="P1283"><text:span text:style-name="T1213">Descrição</text:span><text:span text:style-name="T1213"/></text:p>
          </table:table-cell>
          <table:table-cell table:style-name="Table32.A1" table:number-columns-spanned="3" office:value-type="string">
            <text:p text:style-name="P1284"><text:span text:style-name="T1213">Unid.</text:span><text:span text:style-name="T1213"/></text:p>
          </table:table-cell>
          <table:covered-table-cell/>
          <table:covered-table-cell/>
          <table:table-cell table:style-name="Table32.A1" table:number-columns-spanned="3" office:value-type="string">
            <text:p text:style-name="P1285"><text:span text:style-name="T1213">Quant.</text:span><text:span text:style-name="T1213"/></text:p>
          </table:table-cell>
          <table:covered-table-cell/>
          <table:covered-table-cell/>
          <table:table-cell table:style-name="Table32.A1" table:number-columns-spanned="3" office:value-type="string">
            <text:p text:style-name="P1286"><text:span text:style-name="T1215">Marca</text:span><text:span text:style-name="T1215"/></text:p>
          </table:table-cell>
          <table:covered-table-cell/>
          <table:covered-table-cell/>
          <table:table-cell table:style-name="Table32.A1" table:number-columns-spanned="2" office:value-type="string">
            <text:p text:style-name="P1287"><text:span text:style-name="T1213">Valor</text:span><text:span text:style-name="T1267"> </text:span><text:span text:style-name="T1213">unitário</text:span></text:p>
          </table:table-cell>
          <table:covered-table-cell/>
          <table:table-cell table:style-name="Table32.A1" table:number-columns-spanned="2" office:value-type="string">
            <text:p text:style-name="P1288"><text:span text:style-name="T1213">Valor</text:span><text:span text:style-name="T1267"> </text:span><text:span text:style-name="T1213">Total</text:span></text:p>
          </table:table-cell>
          <table:covered-table-cell/>
        </table:table-row>
        <table:table-row table:style-name="Table32.19">
          <table:table-cell table:style-name="Table32.A1" office:value-type="string">
            <text:p text:style-name="P1289"><text:span text:style-name="T1218">Alho branco. De primeira qualidade, in natura, tipo extra, cabeça intacta e</text:span><text:span text:style-name="T1219"> </text:span><text:span text:style-name="T1218">firme, com bulbilhos graúdos e firmes por cabeça, coloração uniforme e</text:span><text:span text:style-name="T1219"> </text:span><text:span text:style-name="T1218">casca lisa, isento de brocas, machuções, sujidades, pragas e insetos,</text:span><text:span text:style-name="T1219"> </text:span><text:span text:style-name="T1218">terra e outro material estranho, lesões, odores estranhos, não deve estar</text:span><text:span text:style-name="T1219"> </text:span><text:span text:style-name="T1218">em estado de decomposição. Produto próprio para consumo humano em</text:span><text:span text:style-name="T1219"> </text:span><text:span text:style-name="T1218">excelente estado de conservação, sem lesões físicas e mecânicas</text:span><text:span text:style-name="T1219"> </text:span><text:span text:style-name="T1218">oriundas do manuseio e transporte.</text:span></text:p>
          </table:table-cell>
          <table:table-cell table:style-name="Table32.A1" table:number-columns-spanned="3" office:value-type="string">
            <text:p text:style-name="P1196"/>
            <text:p text:style-name="P1196"/>
            <text:p text:style-name="P1290"/>
            <text:p text:style-name="P1291"><text:span text:style-name="T1223">KG</text:span><text:span text:style-name="T1223"/></text:p>
          </table:table-cell>
          <table:covered-table-cell/>
          <table:covered-table-cell/>
          <table:table-cell table:style-name="Table32.A1" table:number-columns-spanned="3" office:value-type="string">
            <text:p text:style-name="P1196"/>
            <text:p text:style-name="P1196"/>
            <text:p text:style-name="P1290"/>
            <text:p text:style-name="P1292"><text:span text:style-name="T1225">1200</text:span><text:span text:style-name="T1225"/></text:p>
          </table:table-cell>
          <table:covered-table-cell/>
          <table:covered-table-cell/>
          <table:table-cell table:style-name="Table32.A1" table:number-columns-spanned="3" office:value-type="string">
            <text:p text:style-name="P1196"/>
            <text:p text:style-name="P1196"/>
            <text:p text:style-name="P1290"/>
            <text:p text:style-name="P1293"><text:span text:style-name="T1226">CEASA</text:span><text:span text:style-name="T1226"/></text:p>
          </table:table-cell>
          <table:covered-table-cell/>
          <table:covered-table-cell/>
          <table:table-cell table:style-name="Table32.A1" table:number-columns-spanned="2" office:value-type="string">
            <text:p text:style-name="P1196"/>
            <text:p text:style-name="P1196"/>
            <text:p text:style-name="P1290"/>
            <text:p text:style-name="P1294"><text:span text:style-name="T1224">R$</text:span><text:span text:style-name="T1226"> 16,10</text:span></text:p>
          </table:table-cell>
          <table:covered-table-cell/>
          <table:table-cell table:style-name="Table32.A1" table:number-columns-spanned="2" office:value-type="string">
            <text:p text:style-name="P1196"/>
            <text:p text:style-name="P1196"/>
            <text:p text:style-name="P1290"/>
            <text:p text:style-name="P1295"><text:span text:style-name="T1224">R$</text:span><text:span text:style-name="T1226"> 19.320,00</text:span></text:p>
          </table:table-cell>
          <table:covered-table-cell/>
        </table:table-row>
        <table:table-row table:style-name="Table32.20">
          <table:table-cell table:style-name="Table32.A4" table:number-columns-spanned="12" office:value-type="string">
            <text:p text:style-name="P1296"><text:span text:style-name="T1213">VALOR GLOBAL</text:span><text:span text:style-name="T1213"/></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32.A4" table:number-columns-spanned="2" office:value-type="string">
            <text:p text:style-name="P1297"><text:span text:style-name="T1228">R$</text:span><text:span text:style-name="T1230"> 19.320,00</text:span></text:p>
          </table:table-cell>
          <table:covered-table-cell/>
        </table:table-row>
        <table:table-row table:style-name="Table32.9">
          <table:table-cell table:style-name="Table32.A5" table:number-columns-spanned="14" office:value-type="string">
            <text:p text:style-name="P1267"><text:span text:style-name="T1228">ITEM</text:span><text:span text:style-name="T1266"> </text:span><text:span text:style-name="T1228">07-EXCLUSIVO</text:span><text:span text:style-name="T1266"> </text:span><text:span text:style-name="T1228">PARA</text:span><text:span text:style-name="T1266"> </text:span><text:span text:style-name="T1230">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32.2">
          <table:table-cell table:style-name="Table32.A1" office:value-type="string">
            <text:p text:style-name="P1298"><text:span text:style-name="T1213">Descrição</text:span><text:span text:style-name="T1213"/></text:p>
          </table:table-cell>
          <table:table-cell table:style-name="Table32.A1" table:number-columns-spanned="3" office:value-type="string">
            <text:p text:style-name="P1299"><text:span text:style-name="T1213">Unid.</text:span><text:span text:style-name="T1213"/></text:p>
          </table:table-cell>
          <table:covered-table-cell/>
          <table:covered-table-cell/>
          <table:table-cell table:style-name="Table32.A1" table:number-columns-spanned="3" office:value-type="string">
            <text:p text:style-name="P1243"><text:span text:style-name="T1213">Quant.</text:span><text:span text:style-name="T1213"/></text:p>
          </table:table-cell>
          <table:covered-table-cell/>
          <table:covered-table-cell/>
          <table:table-cell table:style-name="Table32.A1" table:number-columns-spanned="3" office:value-type="string">
            <text:p text:style-name="P1300"><text:span text:style-name="T1215">Marca</text:span><text:span text:style-name="T1215"/></text:p>
          </table:table-cell>
          <table:covered-table-cell/>
          <table:covered-table-cell/>
          <table:table-cell table:style-name="Table32.A1" table:number-columns-spanned="2" office:value-type="string">
            <text:p text:style-name="P1224"><text:span text:style-name="T1213">Valor</text:span><text:span text:style-name="T1267"> </text:span><text:span text:style-name="T1213">unitário</text:span></text:p>
          </table:table-cell>
          <table:covered-table-cell/>
          <table:table-cell table:style-name="Table32.A1" table:number-columns-spanned="2" office:value-type="string">
            <text:p text:style-name="P1301"><text:span text:style-name="T1213">Valor</text:span><text:span text:style-name="T1267"> </text:span><text:span text:style-name="T1213">Total</text:span></text:p>
          </table:table-cell>
          <table:covered-table-cell/>
        </table:table-row>
        <table:table-row table:style-name="Table32.23">
          <table:table-cell table:style-name="Table32.A1" office:value-type="string">
            <text:p text:style-name="P1302"><draw:frame draw:style-name="fr11" draw:name="Image135" text:anchor-type="char" svg:x="0.2626in" svg:y="0.3972in" svg:width="4.5717in" svg:height="0.0161in" draw:z-index="303"><draw:image xlink:href="Pictures/10000001000001B60000000179C78E03.png" xlink:type="simple" xlink:show="embed" xlink:actuate="onLoad" draw:mime-type="image/png"/></draw:frame><text:span text:style-name="T1218">Banana da terra. De primeira qualidade, graúdas, firmes, com brilho, em</text:span><text:span text:style-name="T1219"> </text:span><text:span text:style-name="T1218">penca. Frutos com 60 a 70% de maturação climatizada, com casca</text:span><text:span text:style-name="T1219"> </text:span><text:span text:style-name="T1218">uniforme, no grau máximo de evolução no tamanho, aroma e sabor da</text:span><text:span text:style-name="T1219"> </text:span><text:span text:style-name="T1218">espécie,</text:span><text:span text:style-name="T1272"> </text:span><text:span text:style-name="T1218">sem</text:span><text:span text:style-name="T1273"> </text:span><text:span text:style-name="T1218">ferimentos</text:span><text:span text:style-name="T1272"> </text:span><text:span text:style-name="T1218">ou</text:span><text:span text:style-name="T1273"> </text:span><text:span text:style-name="T1218">defeitos,</text:span><text:span text:style-name="T1272"> </text:span><text:span text:style-name="T1218">livres</text:span><text:span text:style-name="T1273"> </text:span><text:span text:style-name="T1218">de</text:span><text:span text:style-name="T1272"> </text:span><text:span text:style-name="T1218">terra</text:span><text:span text:style-name="T1273"> </text:span><text:span text:style-name="T1218">ou</text:span><text:span text:style-name="T1272"> </text:span><text:span text:style-name="T1218">corpos</text:span><text:span text:style-name="T1273"> </text:span><text:span text:style-name="T1268">estranhos</text:span></text:p>
          </table:table-cell>
          <table:table-cell table:style-name="Table32.A1" table:number-columns-spanned="3" office:value-type="string">
            <text:p text:style-name="P1196"/>
            <text:p text:style-name="P1303"/>
            <text:p text:style-name="P1304"><text:span text:style-name="T1223">KG</text:span><text:span text:style-name="T1223"/></text:p>
          </table:table-cell>
          <table:covered-table-cell/>
          <table:covered-table-cell/>
          <table:table-cell table:style-name="Table32.A1" table:number-columns-spanned="3" office:value-type="string">
            <text:p text:style-name="P1196"/>
            <text:p text:style-name="P1303"/>
            <text:p text:style-name="P1305"><text:span text:style-name="T1226">1.200</text:span><text:span text:style-name="T1226"/></text:p>
          </table:table-cell>
          <table:covered-table-cell/>
          <table:covered-table-cell/>
          <table:table-cell table:style-name="Table32.A1" table:number-columns-spanned="3" office:value-type="string">
            <text:p text:style-name="P1196"/>
            <text:p text:style-name="P1303"/>
            <text:p text:style-name="P1306"><text:span text:style-name="T1226">CEASA</text:span><text:span text:style-name="T1226"/></text:p>
          </table:table-cell>
          <table:covered-table-cell/>
          <table:covered-table-cell/>
          <table:table-cell table:style-name="Table32.A1" table:number-columns-spanned="2" office:value-type="string">
            <text:p text:style-name="P1196"/>
            <text:p text:style-name="P1303"/>
            <text:p text:style-name="P1279"><text:span text:style-name="T1224">R$</text:span><text:span text:style-name="T1226"> </text:span><text:span text:style-name="T1225">5,90</text:span></text:p>
          </table:table-cell>
          <table:covered-table-cell/>
          <table:table-cell table:style-name="Table32.A1" table:number-columns-spanned="2" office:value-type="string">
            <text:p text:style-name="P1196"/>
            <text:p text:style-name="P1303"/>
            <text:p text:style-name="P1280"><text:span text:style-name="T1224">R$</text:span><text:span text:style-name="T1226"> 7.080,00</text:span></text:p>
          </table:table-cell>
          <table:covered-table-cell/>
        </table:table-row>
      </table:table>
      <text:p text:style-name="P1307"><draw:frame draw:style-name="fr12" draw:name="Image 630" text:anchor-type="char" svg:x="3.7965in" svg:y="10.5917in" svg:width="0.6945in" svg:height="0.6138in" draw:z-index="338"><draw:image xlink:href="Pictures/10000000000000D0000000B830B1DD11.jpg" xlink:type="simple" xlink:show="embed" xlink:actuate="onLoad" draw:mime-type="image/jpeg"/></draw:frame></text:p>
      <text:p text:style-name="P343"/>
      <text:p text:style-name="P1308"/>
      <table:table table:name="Table33" table:style-name="Table33">
        <table:table-column table:style-name="Table33.A"/>
        <table:table-column table:style-name="Table33.B"/>
        <table:table-column table:style-name="Table33.C"/>
        <table:table-column table:style-name="Table33.D"/>
        <table:table-column table:style-name="Table33.E"/>
        <table:table-column table:style-name="Table33.F"/>
        <table:table-row table:style-name="Table33.1">
          <table:table-cell table:style-name="Table33.A1" office:value-type="string">
            <text:p text:style-name="P1309"><text:span text:style-name="T1274">aderentes</text:span><text:span text:style-name="T1275"> </text:span><text:span text:style-name="T1274">à</text:span><text:span text:style-name="T1276"> </text:span><text:span text:style-name="T1274">superfície</text:span><text:span text:style-name="T1277"> </text:span><text:span text:style-name="T1274">externa</text:span><text:span text:style-name="T1278">,</text:span><text:span text:style-name="T1279"> </text:span><text:span text:style-name="T1274">sem </text:span><text:span text:style-name="T1280">l</text:span><text:span text:style-name="T1274">esões</text:span><text:span text:style-name="T1276"> </text:span><text:span text:style-name="T1281">fís</text:span><text:span text:style-name="T1282">icas</text:span><text:span text:style-name="T1283"> </text:span><text:span text:style-name="T1274">e</text:span><text:span text:style-name="T1284"> </text:span><text:span text:style-name="T1274">mecânicas</text:span><text:span text:style-name="T1275"> </text:span><text:span text:style-name="T1274">oriundas</text:span><text:span text:style-name="T1285"> </text:span><text:span text:style-name="T1275">do</text:span><text:span text:style-name="T1274"> </text:span><text:span text:style-name="T1275">manuseio e</text:span><text:span text:style-name="T1286"> </text:span><text:span text:style-name="T1275">transporte.</text:span></text:p>
          </table:table-cell>
          <table:table-cell table:style-name="Table33.A1" office:value-type="string">
            <text:p text:style-name="P233"/>
          </table:table-cell>
          <table:table-cell table:style-name="Table33.A1" office:value-type="string">
            <text:p text:style-name="P233"/>
          </table:table-cell>
          <table:table-cell table:style-name="Table33.A1" office:value-type="string">
            <text:p text:style-name="P233"/>
          </table:table-cell>
          <table:table-cell table:style-name="Table33.A1" office:value-type="string">
            <text:p text:style-name="P233"/>
          </table:table-cell>
          <table:table-cell table:style-name="Table33.A1" office:value-type="string">
            <text:p text:style-name="P233"/>
          </table:table-cell>
        </table:table-row>
        <table:table-row table:style-name="Table33.2">
          <table:table-cell table:style-name="Table33.A2" table:number-columns-spanned="5" office:value-type="string">
            <text:p text:style-name="P1310"><text:span text:style-name="T1287">VALOR</text:span><text:span text:style-name="T1288"> </text:span><text:span text:style-name="T1280">GLOBAL</text:span></text:p>
          </table:table-cell>
          <table:covered-table-cell/>
          <table:covered-table-cell/>
          <table:covered-table-cell/>
          <table:covered-table-cell/>
          <table:table-cell table:style-name="Table33.A2" office:value-type="string">
            <text:p text:style-name="P1311"><text:span text:style-name="T1289">R$</text:span><text:span text:style-name="T1290"> </text:span><text:span text:style-name="T1280">7</text:span><text:span text:style-name="T1274">.</text:span><text:span text:style-name="T1280">080,00</text:span></text:p>
          </table:table-cell>
        </table:table-row>
        <table:table-row table:style-name="Table33.3">
          <table:table-cell table:style-name="Table33.A3" table:number-columns-spanned="6" office:value-type="string">
            <text:p text:style-name="P1312"><text:span text:style-name="T1291">ITEM</text:span><text:span text:style-name="T1292"> </text:span><text:span text:style-name="T1291">OS-EXCLUSIVO</text:span><text:span text:style-name="T1293"> </text:span><text:span text:style-name="T1294">PARA</text:span><text:span text:style-name="T1295"> </text:span><text:span text:style-name="T1291">ME/EPP</text:span></text:p>
          </table:table-cell>
          <table:covered-table-cell/>
          <table:covered-table-cell/>
          <table:covered-table-cell/>
          <table:covered-table-cell/>
          <table:covered-table-cell/>
        </table:table-row>
        <table:table-row table:style-name="Table33.4">
          <table:table-cell table:style-name="Table33.A1" office:value-type="string">
            <text:p text:style-name="P1313"><text:span text:style-name="T1280">Descrição</text:span><text:span text:style-name="T1280"/></text:p>
          </table:table-cell>
          <table:table-cell table:style-name="Table33.A1" office:value-type="string">
            <text:p text:style-name="P1314"><text:span text:style-name="T1296">Unid.</text:span><text:span text:style-name="T1296"/></text:p>
          </table:table-cell>
          <table:table-cell table:style-name="Table33.A1" office:value-type="string">
            <text:p text:style-name="P1315"><text:span text:style-name="T1280">Quant.</text:span><text:span text:style-name="T1280"/></text:p>
          </table:table-cell>
          <table:table-cell table:style-name="Table33.A1" office:value-type="string">
            <text:p text:style-name="P1316"><text:span text:style-name="T1291">Marca</text:span><text:span text:style-name="T1291"/></text:p>
          </table:table-cell>
          <table:table-cell table:style-name="Table33.A1" office:value-type="string">
            <text:p text:style-name="P1317"><text:span text:style-name="T1289">Valor</text:span><text:span text:style-name="T1297"> </text:span><text:span text:style-name="T1280">unitário</text:span></text:p>
          </table:table-cell>
          <table:table-cell table:style-name="Table33.A1" office:value-type="string">
            <text:p text:style-name="P1318"><text:span text:style-name="T1289">Valor</text:span><text:span text:style-name="T1280"> Total</text:span></text:p>
          </table:table-cell>
        </table:table-row>
        <table:table-row table:style-name="Table33.5">
          <table:table-cell table:style-name="Table33.A1" office:value-type="string">
            <text:p text:style-name="P1319"><text:span text:style-name="T1288">Banana </text:span><text:span text:style-name="T1275">nanica. </text:span><text:span text:style-name="T1289">D</text:span><text:span text:style-name="T1275">e</text:span><text:span text:style-name="T1274"> </text:span><text:span text:style-name="T1275">primeira qua</text:span><text:span text:style-name="T1289">l</text:span><text:span text:style-name="T1275">idade</text:span><text:span text:style-name="T1298">,</text:span><text:span text:style-name="T1299"> </text:span><text:span text:style-name="T1275">graúdas</text:span><text:span text:style-name="T1300">,</text:span><text:span text:style-name="T1301"> </text:span><text:span text:style-name="T1288">firmes</text:span><text:span text:style-name="T1298">,</text:span><text:span text:style-name="T1279"> </text:span><text:span text:style-name="T1275">com bri</text:span><text:span text:style-name="T1289">l</text:span><text:span text:style-name="T1275">ho</text:span><text:span text:style-name="T1298">,</text:span><text:span text:style-name="T1279"> </text:span><text:span text:style-name="T1275">em</text:span><text:span text:style-name="T1285"> </text:span><text:span text:style-name="T1288">penca</text:span><text:span text:style-name="T1300">. </text:span><text:span text:style-name="T1288">Frutos </text:span><text:span text:style-name="T1275">com 60 a 70% </text:span><text:span text:style-name="T1288">de maturação </text:span><text:span text:style-name="T1275">c</text:span><text:span text:style-name="T1289">l</text:span><text:span text:style-name="T1275">imatizada</text:span><text:span text:style-name="T1300">, </text:span><text:span text:style-name="T1275">com casca</text:span><text:span text:style-name="T1285"> </text:span><text:span text:style-name="T1275">uniforme</text:span><text:span text:style-name="T1298">,</text:span><text:span text:style-name="T1299"> </text:span><text:span text:style-name="T1289">n</text:span><text:span text:style-name="T1275">o grau máximo </text:span><text:span text:style-name="T1288">de evolução </text:span><text:span text:style-name="T1275">no tamanho</text:span><text:span text:style-name="T1300">,</text:span><text:span text:style-name="T1302"> </text:span><text:span text:style-name="T1275">aroma </text:span><text:span text:style-name="T1288">e </text:span><text:span text:style-name="T1275">sabor da</text:span><text:span text:style-name="T1285"> </text:span><text:span text:style-name="T1275">espécie,</text:span><text:span text:style-name="T1303"> </text:span><text:span text:style-name="T1275">sem</text:span><text:span text:style-name="T1284"> </text:span><text:span text:style-name="T1275">ferimentos ou</text:span><text:span text:style-name="T1303"> </text:span><text:span text:style-name="T1275">defeitos</text:span><text:span text:style-name="T1300">,</text:span><text:span text:style-name="T1304"> </text:span><text:span text:style-name="T1289">li</text:span><text:span text:style-name="T1275">vres</text:span><text:span text:style-name="T1305"> </text:span><text:span text:style-name="T1275">de</text:span><text:span text:style-name="T1303"> </text:span><text:span text:style-name="T1275">terra</text:span><text:span text:style-name="T1284"> </text:span><text:span text:style-name="T1275">ou</text:span><text:span text:style-name="T1305"> </text:span><text:span text:style-name="T1275">corpos</text:span><text:span text:style-name="T1284"> </text:span><text:span text:style-name="T1275">est</text:span><text:span text:style-name="T1289">r</text:span><text:span text:style-name="T1275">an</text:span><text:span text:style-name="T1289">h</text:span><text:span text:style-name="T1275">os</text:span><text:span text:style-name="T1285"> </text:span><text:span text:style-name="T1275">aderentes</text:span><text:span text:style-name="T1305"> </text:span><text:span text:style-name="T1275">à</text:span><text:span text:style-name="T1305"> </text:span><text:span text:style-name="T1275">superfície</text:span><text:span text:style-name="T1303"> </text:span><text:span text:style-name="T1275">externa,</text:span><text:span text:style-name="T1305"> </text:span><text:span text:style-name="T1275">sem</text:span><text:span text:style-name="T1305"> </text:span><text:span text:style-name="T1289">l</text:span><text:span text:style-name="T1275">esões</text:span><text:span text:style-name="T1303"> </text:span><text:span text:style-name="T1275">físicas</text:span><text:span text:style-name="T1305"> </text:span><text:span text:style-name="T1275">e</text:span><text:span text:style-name="T1305"> </text:span><text:span text:style-name="T1288">mecânicas</text:span><text:span text:style-name="T1306"> </text:span><text:span text:style-name="T1275">oriundas</text:span><text:span text:style-name="T1285"> </text:span><text:span text:style-name="T1275">do manuseio e </text:span><text:span text:style-name="T1288">transporte</text:span><text:span text:style-name="T1300">.</text:span></text:p>
          </table:table-cell>
          <table:table-cell table:style-name="Table33.A1" office:value-type="string">
            <text:p text:style-name="P1196"/>
            <text:p text:style-name="P1320"/>
            <text:p text:style-name="P1321"><text:span text:style-name="T1307">KG</text:span><text:span text:style-name="T1307"/></text:p>
          </table:table-cell>
          <table:table-cell table:style-name="Table33.A1" office:value-type="string">
            <text:p text:style-name="P1322"/>
            <text:p text:style-name="P1323"/>
            <text:p text:style-name="P1324"><text:span text:style-name="T1280">1</text:span><text:span text:style-name="T1308">.</text:span><text:span text:style-name="T1274">500</text:span></text:p>
          </table:table-cell>
          <table:table-cell table:style-name="Table33.A1" office:value-type="string">
            <text:p text:style-name="P1322"/>
            <text:p text:style-name="P1323"/>
            <text:p text:style-name="P1325"><text:span text:style-name="T1281">CEASA</text:span><text:span text:style-name="T1281"/></text:p>
          </table:table-cell>
          <table:table-cell table:style-name="Table33.A1" office:value-type="string">
            <text:p text:style-name="P1322"/>
            <text:p text:style-name="P1323"/>
            <text:p text:style-name="P1326"><text:span text:style-name="T1287">R$ 4</text:span><text:span text:style-name="T1309">,</text:span><text:span text:style-name="T1286">80</text:span></text:p>
          </table:table-cell>
          <table:table-cell table:style-name="Table33.A1" office:value-type="string">
            <text:p text:style-name="P1322"/>
            <text:p text:style-name="P1323"/>
            <text:p text:style-name="P1327"><text:span text:style-name="T1287">R$</text:span><text:span text:style-name="T1310"> </text:span><text:span text:style-name="T1274">7.200</text:span><text:span text:style-name="T1308">,</text:span><text:span text:style-name="T1274">00</text:span></text:p>
          </table:table-cell>
        </table:table-row>
        <table:table-row table:style-name="Table33.2">
          <table:table-cell table:style-name="Table33.A2" table:number-columns-spanned="5" office:value-type="string">
            <text:p text:style-name="P1328"><text:span text:style-name="T1292">VALOR</text:span><text:span text:style-name="T1289"> </text:span><text:span text:style-name="T1281">GLOBAL</text:span></text:p>
          </table:table-cell>
          <table:covered-table-cell/>
          <table:covered-table-cell/>
          <table:covered-table-cell/>
          <table:covered-table-cell/>
          <table:table-cell table:style-name="Table33.A2" office:value-type="string">
            <text:p text:style-name="P1329"><text:span text:style-name="T1289">R$</text:span><text:span text:style-name="T1290"> </text:span><text:span text:style-name="T1280">7.200,00</text:span></text:p>
          </table:table-cell>
        </table:table-row>
        <table:table-row table:style-name="Table33.7">
          <table:table-cell table:style-name="Table33.A3" table:number-columns-spanned="6" office:value-type="string">
            <text:p text:style-name="P1330"><text:span text:style-name="T1291">ITEM</text:span><text:span text:style-name="T1311"> </text:span><text:span text:style-name="T1291">09-EXCLUSIVO</text:span><text:span text:style-name="T1312"> </text:span><text:span text:style-name="T1291">PARA</text:span><text:span text:style-name="T1313"> </text:span><text:span text:style-name="T1291">ME/EPP</text:span></text:p>
          </table:table-cell>
          <table:covered-table-cell/>
          <table:covered-table-cell/>
          <table:covered-table-cell/>
          <table:covered-table-cell/>
          <table:covered-table-cell/>
        </table:table-row>
        <table:table-row table:style-name="Table33.8">
          <table:table-cell table:style-name="Table33.A1" office:value-type="string">
            <text:p text:style-name="P1331"><text:span text:style-name="T1296">Descri</text:span><text:span text:style-name="T1314">çã</text:span><text:span text:style-name="T1296">o</text:span></text:p>
          </table:table-cell>
          <table:table-cell table:style-name="Table33.A1" office:value-type="string">
            <text:p text:style-name="P1332"><text:span text:style-name="T1296">Unid.</text:span><text:span text:style-name="T1296"/></text:p>
          </table:table-cell>
          <table:table-cell table:style-name="Table33.A1" office:value-type="string">
            <text:p text:style-name="P1333"><text:span text:style-name="T1280">Quant.</text:span><text:span text:style-name="T1280"/></text:p>
          </table:table-cell>
          <table:table-cell table:style-name="Table33.A1" office:value-type="string">
            <text:p text:style-name="P1334"><text:span text:style-name="T1291">Marca</text:span><text:span text:style-name="T1291"/></text:p>
          </table:table-cell>
          <table:table-cell table:style-name="Table33.A1" office:value-type="string">
            <text:p text:style-name="P1335"><text:span text:style-name="T1288">Valor</text:span><text:span text:style-name="T1306"> </text:span><text:span text:style-name="T1280">unitário</text:span></text:p>
          </table:table-cell>
          <table:table-cell table:style-name="Table33.A1" office:value-type="string">
            <text:p text:style-name="P1336"><text:span text:style-name="T1289">Valor</text:span><text:span text:style-name="T1297"> </text:span><text:span text:style-name="T1280">T</text:span><text:span text:style-name="T1274">o</text:span><text:span text:style-name="T1280">tal</text:span></text:p>
          </table:table-cell>
        </table:table-row>
        <table:table-row table:style-name="Table33.9">
          <table:table-cell table:style-name="Table33.A1" office:value-type="string">
            <text:p text:style-name="P1337"><text:span text:style-name="T1288">Banana </text:span><text:span text:style-name="T1275">p</text:span><text:span text:style-name="T1289">r</text:span><text:span text:style-name="T1275">ata. </text:span><text:span text:style-name="T1288">De </text:span><text:span text:style-name="T1275">primeira </text:span><text:span text:style-name="T1288">qualidade</text:span><text:span text:style-name="T1300">, </text:span><text:span text:style-name="T1275">graúdas</text:span><text:span text:style-name="T1298">, </text:span><text:span text:style-name="T1275">firmes</text:span><text:span text:style-name="T1298">, </text:span><text:span text:style-name="T1275">com bri</text:span><text:span text:style-name="T1289">lh</text:span><text:span text:style-name="T1275">o</text:span><text:span text:style-name="T1298">, </text:span><text:span text:style-name="T1288">em</text:span><text:span text:style-name="T1315"> </text:span><text:span text:style-name="T1275">penca. </text:span><text:span text:style-name="T1288">Frutos </text:span><text:span text:style-name="T1275">com 60 a 70% de ma</text:span><text:span text:style-name="T1289">t</text:span><text:span text:style-name="T1275">uração c</text:span><text:span text:style-name="T1289">l</text:span><text:span text:style-name="T1275">imatizada, com casca</text:span><text:span text:style-name="T1285"> </text:span><text:span text:style-name="T1275">uniforme</text:span><text:span text:style-name="T1298">,</text:span><text:span text:style-name="T1299"> </text:span><text:span text:style-name="T1288">no </text:span><text:span text:style-name="T1275">grau </text:span><text:span text:style-name="T1288">máximo </text:span><text:span text:style-name="T1275">de evo</text:span><text:span text:style-name="T1289">l</text:span><text:span text:style-name="T1275">ução</text:span><text:span text:style-name="T1274"> </text:span><text:span text:style-name="T1275">no tamanho</text:span><text:span text:style-name="T1298">,</text:span><text:span text:style-name="T1316"> </text:span><text:span text:style-name="T1275">aroma e sabor da</text:span><text:span text:style-name="T1285"> </text:span><text:span text:style-name="T1275">espécie</text:span><text:span text:style-name="T1300">,</text:span><text:span text:style-name="T1302"> </text:span><text:span text:style-name="T1275">sem</text:span><text:span text:style-name="T1317"> </text:span><text:span text:style-name="T1275">ferimentos</text:span><text:span text:style-name="T1318"> </text:span><text:span text:style-name="T1275">o</text:span><text:span text:style-name="T1289">u</text:span><text:span text:style-name="T1319"> </text:span><text:span text:style-name="T1275">defeitos</text:span><text:span text:style-name="T1300">,</text:span><text:span text:style-name="T1320"> </text:span><text:span text:style-name="T1288">livres</text:span><text:span text:style-name="T1321"> </text:span><text:span text:style-name="T1275">de</text:span><text:span text:style-name="T1322"> </text:span><text:span text:style-name="T1275">terra</text:span><text:span text:style-name="T1317"> </text:span><text:span text:style-name="T1275">ou</text:span><text:span text:style-name="T1303"> </text:span><text:span text:style-name="T1275">corpos</text:span><text:span text:style-name="T1317"> </text:span><text:span text:style-name="T1274">estranhos</text:span></text:p>
            <text:p text:style-name="P1338"><text:span text:style-name="T1275">aderentes</text:span><text:span text:style-name="T1305"> </text:span><text:span text:style-name="T1275">à</text:span><text:span text:style-name="T1305"> </text:span><text:span text:style-name="T1275">superfície</text:span><text:span text:style-name="T1303"> </text:span><text:span text:style-name="T1275">externa,</text:span><text:span text:style-name="T1305"> </text:span><text:span text:style-name="T1275">sem</text:span><text:span text:style-name="T1305"> </text:span><text:span text:style-name="T1289">l</text:span><text:span text:style-name="T1275">esões</text:span><text:span text:style-name="T1303"> </text:span><text:span text:style-name="T1275">fís</text:span><text:span text:style-name="T1289">i</text:span><text:span text:style-name="T1275">cas</text:span><text:span text:style-name="T1305"> </text:span><text:span text:style-name="T1275">e</text:span><text:span text:style-name="T1305"> </text:span><text:span text:style-name="T1275">mecânicas</text:span><text:span text:style-name="T1303"> </text:span><text:span text:style-name="T1275">oriundas</text:span><text:span text:style-name="T1285"> </text:span><text:span text:style-name="T1275">do manuseio e transporte</text:span><text:span text:style-name="T1300">.</text:span></text:p>
          </table:table-cell>
          <table:table-cell table:style-name="Table33.A1" office:value-type="string">
            <text:p text:style-name="P1196"/>
            <text:p text:style-name="P1339"/>
            <text:p text:style-name="P1321"><text:span text:style-name="T1323">KG</text:span><text:span text:style-name="T1323"/></text:p>
          </table:table-cell>
          <table:table-cell table:style-name="Table33.A1" office:value-type="string">
            <text:p text:style-name="P1322"/>
            <text:p text:style-name="P1340"/>
            <text:p text:style-name="P1341"><text:span text:style-name="T1280">1</text:span><text:span text:style-name="T1308">.</text:span><text:span text:style-name="T1274">500</text:span></text:p>
          </table:table-cell>
          <table:table-cell table:style-name="Table33.A1" office:value-type="string">
            <text:p text:style-name="P1322"/>
            <text:p text:style-name="P1340"/>
            <text:p text:style-name="P1342"><text:span text:style-name="T1281">CEASA</text:span><text:span text:style-name="T1281"/></text:p>
          </table:table-cell>
          <table:table-cell table:style-name="Table33.A1" office:value-type="string">
            <text:p text:style-name="P1322"/>
            <text:p text:style-name="P1343"/>
            <text:p text:style-name="P1326"><text:span text:style-name="T1324">R$4</text:span><text:span text:style-name="T1325">,</text:span><text:span text:style-name="T1314">10</text:span></text:p>
          </table:table-cell>
          <table:table-cell table:style-name="Table33.A1" office:value-type="string">
            <text:p text:style-name="P1322"/>
            <text:p text:style-name="P1343"/>
            <text:p text:style-name="P1344"><text:span text:style-name="T1281">R$</text:span><text:span text:style-name="T1326"> </text:span><text:span text:style-name="T1274">6</text:span><text:span text:style-name="T1308">.</text:span><text:span text:style-name="T1281">150</text:span><text:span text:style-name="T1282">,00</text:span></text:p>
          </table:table-cell>
        </table:table-row>
        <table:table-row table:style-name="Table33.10">
          <table:table-cell table:style-name="Table33.A2" table:number-columns-spanned="5" office:value-type="string">
            <text:p text:style-name="P1345"><text:span text:style-name="T1292">VALOR</text:span><text:span text:style-name="T1289"> </text:span><text:span text:style-name="T1280">GLOBAL</text:span></text:p>
          </table:table-cell>
          <table:covered-table-cell/>
          <table:covered-table-cell/>
          <table:covered-table-cell/>
          <table:covered-table-cell/>
          <table:table-cell table:style-name="Table33.A2" office:value-type="string">
            <text:p text:style-name="P1346"><text:span text:style-name="T1289">R</text:span><text:span text:style-name="T1275">$</text:span><text:span text:style-name="T1286"> </text:span><text:span text:style-name="T1280">6</text:span><text:span text:style-name="T1274">.</text:span><text:span text:style-name="T1280">150</text:span><text:span text:style-name="T1282">,</text:span><text:span text:style-name="T1280">00</text:span></text:p>
          </table:table-cell>
        </table:table-row>
        <table:table-row table:style-name="Table33.11">
          <table:table-cell table:style-name="Table33.A3" table:number-columns-spanned="6" office:value-type="string">
            <text:p text:style-name="P1347"><text:span text:style-name="T1280">ITEM</text:span><text:span text:style-name="T1290"> </text:span><text:span text:style-name="T1280">10-EXCLUSIVO</text:span><text:span text:style-name="T1327"> </text:span><text:span text:style-name="T1328">PARA</text:span><text:span text:style-name="T1329"> </text:span><text:span text:style-name="T1280">ME</text:span><text:span text:style-name="T1274">/</text:span><text:span text:style-name="T1280">EPP</text:span></text:p>
          </table:table-cell>
          <table:covered-table-cell/>
          <table:covered-table-cell/>
          <table:covered-table-cell/>
          <table:covered-table-cell/>
          <table:covered-table-cell/>
        </table:table-row>
        <table:table-row table:style-name="Table33.4">
          <table:table-cell table:style-name="Table33.A1" office:value-type="string">
            <text:p text:style-name="P1348"><text:span text:style-name="T1280">Descrição</text:span><text:span text:style-name="T1280"/></text:p>
          </table:table-cell>
          <table:table-cell table:style-name="Table33.A1" office:value-type="string">
            <text:p text:style-name="P1349"><text:span text:style-name="T1296">Unid</text:span><text:span text:style-name="T1330">.</text:span></text:p>
          </table:table-cell>
          <table:table-cell table:style-name="Table33.A1" office:value-type="string">
            <text:p text:style-name="P1350"><text:span text:style-name="T1280">Quant.</text:span><text:span text:style-name="T1280"/></text:p>
          </table:table-cell>
          <table:table-cell table:style-name="Table33.A1" office:value-type="string">
            <text:p text:style-name="P1351"><text:span text:style-name="T1287">Marca</text:span><text:span text:style-name="T1287"/></text:p>
          </table:table-cell>
          <table:table-cell table:style-name="Table33.A1" office:value-type="string">
            <text:p text:style-name="P1352"><text:span text:style-name="T1288">Valor</text:span><text:span text:style-name="T1306"> </text:span><text:span text:style-name="T1281">unitário</text:span></text:p>
          </table:table-cell>
          <table:table-cell table:style-name="Table33.A1" office:value-type="string">
            <text:p text:style-name="P1353"><text:span text:style-name="T1289">Valor</text:span><text:span text:style-name="T1297"> </text:span><text:span text:style-name="T1280">Total</text:span></text:p>
          </table:table-cell>
        </table:table-row>
        <table:table-row table:style-name="Table33.13">
          <table:table-cell table:style-name="Table33.A1" office:value-type="string">
            <text:p text:style-name="P1354"><text:span text:style-name="T1288">Batata doce</text:span><text:span text:style-name="T1331">, </text:span><text:span text:style-name="T1275">roxa</text:span><text:span text:style-name="T1298">,</text:span><text:span text:style-name="T1316"> </text:span><text:span text:style-name="T1275">de primeira qua</text:span><text:span text:style-name="T1289">l</text:span><text:span text:style-name="T1275">idade</text:span><text:span text:style-name="T1298">,</text:span><text:span text:style-name="T1278"> </text:span><text:span text:style-name="T1275">fresca</text:span><text:span text:style-name="T1300">, </text:span><text:span text:style-name="T1275">tamanho </text:span><text:span text:style-name="T1288">e </text:span><text:span text:style-name="T1275">coloração</text:span><text:span text:style-name="T1285"> </text:span><text:span text:style-name="T1274">uniforme</text:span><text:span text:style-name="T1278">,</text:span><text:span text:style-name="T1279"> </text:span><text:span text:style-name="T1274">aroma</text:span><text:span text:style-name="T1286"> </text:span><text:span text:style-name="T1274">e</text:span><text:span text:style-name="T1284"> </text:span><text:span text:style-name="T1274">co</text:span><text:span text:style-name="T1280">r</text:span><text:span text:style-name="T1292"> </text:span><text:span text:style-name="T1274">caracterís</text:span><text:span text:style-name="T1280">t</text:span><text:span text:style-name="T1274">icos</text:span><text:span text:style-name="T1286"> </text:span><text:span text:style-name="T1274">da</text:span><text:span text:style-name="T1275"> </text:span><text:span text:style-name="T1274">espécie</text:span><text:span text:style-name="T1308">,</text:span><text:span text:style-name="T1302"> </text:span><text:span text:style-name="T1274">firme</text:span><text:span text:style-name="T1286"> </text:span><text:span text:style-name="T1274">e</text:span><text:span text:style-name="T1284"> </text:span><text:span text:style-name="T1274">intacta</text:span><text:span text:style-name="T1278">,</text:span><text:span text:style-name="T1279"> </text:span><text:span text:style-name="T1282">isen</text:span><text:span text:style-name="T1281">ta</text:span><text:span text:style-name="T1287"> </text:span><text:span text:style-name="T1274">de</text:span><text:span text:style-name="T1285"> </text:span><text:span text:style-name="T1288">fer</text:span><text:span text:style-name="T1331">ime</text:span><text:span text:style-name="T1288">ntos</text:span><text:span text:style-name="T1300">, </text:span><text:span text:style-name="T1275">enfermidades</text:span><text:span text:style-name="T1298">, </text:span><text:span text:style-name="T1275">rachaduras, cortes e defeitos</text:span><text:span text:style-name="T1298">, </text:span><text:span text:style-name="T1288">isenta </text:span><text:span text:style-name="T1275">de</text:span><text:span text:style-name="T1285"> </text:span><text:span text:style-name="T1275">sujidades,</text:span><text:span text:style-name="T1305"> </text:span><text:span text:style-name="T1275">parasitas,</text:span><text:span text:style-name="T1305"> </text:span><text:span text:style-name="T1289">l</text:span><text:span text:style-name="T1275">arvas,</text:span><text:span text:style-name="T1303"> </text:span><text:span text:style-name="T1275">sem</text:span><text:span text:style-name="T1305"> </text:span><text:span text:style-name="T1289">l</text:span><text:span text:style-name="T1275">esões</text:span><text:span text:style-name="T1305"> </text:span><text:span text:style-name="T1288">fís</text:span><text:span text:style-name="T1331">icas</text:span><text:span text:style-name="T1332"> </text:span><text:span text:style-name="T1288">e</text:span><text:span text:style-name="T1333"> </text:span><text:span text:style-name="T1275">mecânicas</text:span><text:span text:style-name="T1305"> </text:span><text:span text:style-name="T1275">oriundas</text:span><text:span text:style-name="T1303"> </text:span><text:span text:style-name="T1275">do</text:span><text:span text:style-name="T1285"> </text:span><text:span text:style-name="T1275">manuseio</text:span><text:span text:style-name="T1305"> </text:span><text:span text:style-name="T1275">e</text:span><text:span text:style-name="T1305"> </text:span><text:span text:style-name="T1275">transporte</text:span><text:span text:style-name="T1298">,</text:span><text:span text:style-name="T1334"> </text:span><text:span text:style-name="T1289">li</text:span><text:span text:style-name="T1275">vre</text:span><text:span text:style-name="T1305"> </text:span><text:span text:style-name="T1275">de</text:span><text:span text:style-name="T1305"> </text:span><text:span text:style-name="T1288">resíduos</text:span><text:span text:style-name="T1306"> </text:span><text:span text:style-name="T1275">de</text:span><text:span text:style-name="T1305"> </text:span><text:span text:style-name="T1275">fertilizantes.</text:span></text:p>
          </table:table-cell>
          <table:table-cell table:style-name="Table33.A1" office:value-type="string">
            <text:p text:style-name="P1322"/>
            <text:p text:style-name="P1355"/>
            <text:p text:style-name="P1356"><text:span text:style-name="T1321">KG</text:span><text:span text:style-name="T1321"/></text:p>
          </table:table-cell>
          <table:table-cell table:style-name="Table33.A1" office:value-type="string">
            <text:p text:style-name="P1322"/>
            <text:p text:style-name="P1355"/>
            <text:p text:style-name="P1357"><text:span text:style-name="T1321">400</text:span><text:span text:style-name="T1321"/></text:p>
          </table:table-cell>
          <table:table-cell table:style-name="Table33.A1" office:value-type="string">
            <text:p text:style-name="P1358"/>
            <text:p text:style-name="P1325"><text:span text:style-name="T1281">CEASA</text:span><text:span text:style-name="T1281"/></text:p>
          </table:table-cell>
          <table:table-cell table:style-name="Table33.A1" office:value-type="string">
            <text:p text:style-name="P1358"/>
            <text:p text:style-name="P1326"><text:span text:style-name="T1287">R$ 4</text:span><text:span text:style-name="T1301">,</text:span><text:span text:style-name="T1286">00</text:span></text:p>
          </table:table-cell>
          <table:table-cell table:style-name="Table33.A1" office:value-type="string">
            <text:p text:style-name="P1358"/>
            <text:p text:style-name="P1344"><text:span text:style-name="T1287">R$</text:span><text:span text:style-name="T1321"> </text:span><text:span text:style-name="T1281">1</text:span><text:span text:style-name="T1282">.600,00</text:span></text:p>
          </table:table-cell>
        </table:table-row>
        <table:table-row table:style-name="Table33.10">
          <table:table-cell table:style-name="Table33.A2" table:number-columns-spanned="5" office:value-type="string">
            <text:p text:style-name="P1359"><text:span text:style-name="T1291">VALOR</text:span><text:span text:style-name="T1289"> </text:span><text:span text:style-name="T1280">GLOBAL</text:span></text:p>
          </table:table-cell>
          <table:covered-table-cell/>
          <table:covered-table-cell/>
          <table:covered-table-cell/>
          <table:covered-table-cell/>
          <table:table-cell table:style-name="Table33.A2" office:value-type="string">
            <text:p text:style-name="P1360"><text:span text:style-name="T1280">R$</text:span><text:span text:style-name="T1291"> </text:span><text:span text:style-name="T1280">1</text:span><text:span text:style-name="T1308">.</text:span><text:span text:style-name="T1280">600</text:span><text:span text:style-name="T1282">,</text:span><text:span text:style-name="T1280">00</text:span></text:p>
          </table:table-cell>
        </table:table-row>
        <table:table-row table:style-name="Table33.11">
          <table:table-cell table:style-name="Table33.A3" table:number-columns-spanned="6" office:value-type="string">
            <text:p text:style-name="P1361"><text:span text:style-name="T1291">ITEM</text:span><text:span text:style-name="T1292"> </text:span><text:span text:style-name="T1291">11-EXCLUSIVO</text:span><text:span text:style-name="T1335"> </text:span><text:span text:style-name="T1291">PARA</text:span><text:span text:style-name="T1336"> </text:span><text:span text:style-name="T1291">ME/EPP</text:span></text:p>
          </table:table-cell>
          <table:covered-table-cell/>
          <table:covered-table-cell/>
          <table:covered-table-cell/>
          <table:covered-table-cell/>
          <table:covered-table-cell/>
        </table:table-row>
        <table:table-row table:style-name="Table33.4">
          <table:table-cell table:style-name="Table33.A1" office:value-type="string">
            <text:p text:style-name="P1362"><text:span text:style-name="T1280">De</text:span><text:span text:style-name="T1274">sc</text:span><text:span text:style-name="T1280">rição</text:span></text:p>
          </table:table-cell>
          <table:table-cell table:style-name="Table33.A1" office:value-type="string">
            <text:p text:style-name="P1363"><text:span text:style-name="T1296">Unid.</text:span><text:span text:style-name="T1296"/></text:p>
          </table:table-cell>
          <table:table-cell table:style-name="Table33.A1" office:value-type="string">
            <text:p text:style-name="P1364"><text:span text:style-name="T1280">Quant.</text:span><text:span text:style-name="T1280"/></text:p>
          </table:table-cell>
          <table:table-cell table:style-name="Table33.A1" office:value-type="string">
            <text:p text:style-name="P1365"><text:span text:style-name="T1291">Marca</text:span><text:span text:style-name="T1291"/></text:p>
          </table:table-cell>
          <table:table-cell table:style-name="Table33.A1" office:value-type="string">
            <text:p text:style-name="P1366"><text:span text:style-name="T1288">Valor</text:span><text:span text:style-name="T1306"> </text:span><text:span text:style-name="T1281">unitário</text:span></text:p>
          </table:table-cell>
          <table:table-cell table:style-name="Table33.A1" office:value-type="string">
            <text:p text:style-name="P1367"><text:span text:style-name="T1288">Valor</text:span><text:span text:style-name="T1306"> </text:span><text:span text:style-name="T1280">Total</text:span></text:p>
          </table:table-cell>
        </table:table-row>
        <table:table-row table:style-name="Table33.17">
          <table:table-cell table:style-name="Table33.A1" office:value-type="string">
            <text:p text:style-name="P1368"><text:span text:style-name="T1281">Batata</text:span><text:span text:style-name="T1326"> </text:span><text:span text:style-name="T1280">in</text:span><text:span text:style-name="T1274">g</text:span><text:span text:style-name="T1280">l</text:span><text:span text:style-name="T1274">esa.</text:span><text:span text:style-name="T1284"> </text:span><text:span text:style-name="T1280">D</text:span><text:span text:style-name="T1274">e</text:span><text:span text:style-name="T1322"> </text:span><text:span text:style-name="T1281">primeira</text:span><text:span text:style-name="T1326"> </text:span><text:span text:style-name="T1274">qua</text:span><text:span text:style-name="T1280">li</text:span><text:span text:style-name="T1274">dade</text:span><text:span text:style-name="T1278">,</text:span><text:span text:style-name="T1279"> </text:span><text:span text:style-name="T1274">in</text:span><text:span text:style-name="T1276"> </text:span><text:span text:style-name="T1274">natura</text:span><text:span text:style-name="T1308">,</text:span><text:span text:style-name="T1302"> </text:span><text:span text:style-name="T1274">inte</text:span><text:span text:style-name="T1308">i</text:span><text:span text:style-name="T1274">ra</text:span><text:span text:style-name="T1308">,</text:span><text:span text:style-name="T1302"> </text:span><text:span text:style-name="T1280">l</text:span><text:span text:style-name="T1274">avada</text:span><text:span text:style-name="T1278">,</text:span><text:span text:style-name="T1299"> </text:span><text:span text:style-name="T1274">co</text:span><text:span text:style-name="T1280">l</text:span><text:span text:style-name="T1274">oração</text:span><text:span text:style-name="T1285"> </text:span><text:span text:style-name="T1274">amarelada,</text:span><text:span text:style-name="T1284"> </text:span><text:span text:style-name="T1281">tamanho</text:span><text:span text:style-name="T1326"> </text:span><text:span text:style-name="T1274">médio/grande,</text:span><text:span text:style-name="T1322"> </text:span><text:span text:style-name="T1274">casca</text:span><text:span text:style-name="T1284"> </text:span><text:span text:style-name="T1280">li</text:span><text:span text:style-name="T1274">sa</text:span><text:span text:style-name="T1308">,</text:span><text:span text:style-name="T1302"> </text:span><text:span text:style-name="T1274">intacta</text:span><text:span text:style-name="T1322"> </text:span><text:span text:style-name="T1274">e</text:span><text:span text:style-name="T1284"> </text:span><text:span text:style-name="T1274">firme</text:span><text:span text:style-name="T1308">,</text:span><text:span text:style-name="T1302"> </text:span><text:span text:style-name="T1274">sem</text:span><text:span text:style-name="T1322"> </text:span><text:span text:style-name="T1274">danos</text:span><text:span text:style-name="T1285"> </text:span><text:span text:style-name="T1275">aparentes </text:span><text:span text:style-name="T1288">e pontos indicativos </text:span><text:span text:style-name="T1275">de germinação</text:span><text:span text:style-name="T1300">, </text:span><text:span text:style-name="T1275">sem rachaduras,</text:span><text:span text:style-name="T1285"> </text:span><text:span text:style-name="T1274">perfurações</text:span><text:span text:style-name="T1284"> </text:span><text:span text:style-name="T1274">e</text:span><text:span text:style-name="T1284"> </text:span><text:span text:style-name="T1274">cortes,</text:span><text:span text:style-name="T1276"> </text:span><text:span text:style-name="T1281">isenta</text:span><text:span text:style-name="T1288"> </text:span><text:span text:style-name="T1274">de</text:span><text:span text:style-name="T1284"> </text:span><text:span text:style-name="T1274">sujidades,</text:span><text:span text:style-name="T1337"> </text:span><text:span text:style-name="T1274">pragas, </text:span><text:span text:style-name="T1280">l</text:span><text:span text:style-name="T1274">esões,</text:span><text:span text:style-name="T1284"> </text:span><text:span text:style-name="T1274">odores e</text:span><text:span text:style-name="T1284"> </text:span><text:span text:style-name="T1274">sabor</text:span><text:span text:style-name="T1285"> </text:span><text:span text:style-name="T1275">estranhos, </text:span><text:span text:style-name="T1288">não </text:span><text:span text:style-name="T1275">deve </text:span><text:span text:style-name="T1288">estar </text:span><text:span text:style-name="T1275">em estado </text:span><text:span text:style-name="T1288">de </text:span><text:span text:style-name="T1275">decomposição, </text:span><text:span text:style-name="T1288">deverá</text:span><text:span text:style-name="T1315"> </text:span><text:span text:style-name="T1275">apresentar grau de </text:span><text:span text:style-name="T1288">maturação </text:span><text:span text:style-name="T1275">que permita suportar a manipu</text:span><text:span text:style-name="T1289">l</text:span><text:span text:style-name="T1275">ação,</text:span><text:span text:style-name="T1285"> </text:span><text:span text:style-name="T1288">transporte </text:span><text:span text:style-name="T1275">e conservação em condições adequadas para consumo</text:span><text:span text:style-name="T1285"> </text:span><text:span text:style-name="T1274">mediato e</text:span><text:span text:style-name="T1284"> </text:span><text:span text:style-name="T1280">i</text:span><text:span text:style-name="T1274">mediato</text:span><text:span text:style-name="T1278">.</text:span><text:span text:style-name="T1279"> </text:span><text:span text:style-name="T1274">Sem</text:span><text:span text:style-name="T1276"> </text:span><text:span text:style-name="T1274">corpos estranhos</text:span><text:span text:style-name="T1275"> </text:span><text:span text:style-name="T1274">ou</text:span><text:span text:style-name="T1286"> </text:span><text:span text:style-name="T1274">terra aderidos à superfície</text:span></text:p>
            <text:p text:style-name="P1369"><text:span text:style-name="T1275">externa</text:span><text:span text:style-name="T1298">, </text:span><text:span text:style-name="T1275">sem </text:span><text:span text:style-name="T1289">l</text:span><text:span text:style-name="T1275">esões de origem </text:span><text:span text:style-name="T1288">físicas ou mecânicas </text:span><text:span text:style-name="T1275">oriundas do</text:span><text:span text:style-name="T1285"> </text:span><text:span text:style-name="T1275">manuseio </text:span><text:span text:style-name="T1288">e</text:span><text:span text:style-name="T1281"> </text:span><text:span text:style-name="T1275">transporte</text:span><text:span text:style-name="T1289">.</text:span></text:p>
          </table:table-cell>
          <table:table-cell table:style-name="Table33.A1" office:value-type="string">
            <text:p text:style-name="P1196"/>
            <text:p text:style-name="P1196"/>
            <text:p text:style-name="P1196"/>
            <text:p text:style-name="P1370"/>
            <text:p text:style-name="P1371"><text:span text:style-name="T1338">KG</text:span><text:span text:style-name="T1338"/></text:p>
          </table:table-cell>
          <table:table-cell table:style-name="Table33.A1" office:value-type="string">
            <text:p text:style-name="P1322"/>
            <text:p text:style-name="P1322"/>
            <text:p text:style-name="P1322"/>
            <text:p text:style-name="P1372"/>
            <text:p text:style-name="P1373"><text:span text:style-name="T1274">3</text:span><text:span text:style-name="T1308">.</text:span><text:span text:style-name="T1274">000</text:span></text:p>
          </table:table-cell>
          <table:table-cell table:style-name="Table33.A1" office:value-type="string">
            <text:p text:style-name="P1322"/>
            <text:p text:style-name="P1322"/>
            <text:p text:style-name="P1322"/>
            <text:p text:style-name="P1374"/>
            <text:p text:style-name="P1342"><text:span text:style-name="T1274">CEASA</text:span><text:span text:style-name="T1274"/></text:p>
          </table:table-cell>
          <table:table-cell table:style-name="Table33.A1" office:value-type="string">
            <text:p text:style-name="P1322"/>
            <text:p text:style-name="P1322"/>
            <text:p text:style-name="P1322"/>
            <text:p text:style-name="P1374"/>
            <text:p text:style-name="P1375"><text:span text:style-name="T1287">R$ 4</text:span><text:span text:style-name="T1309">,</text:span><text:span text:style-name="T1286">20</text:span></text:p>
          </table:table-cell>
          <table:table-cell table:style-name="Table33.A1" office:value-type="string">
            <text:p text:style-name="P1322"/>
            <text:p text:style-name="P1322"/>
            <text:p text:style-name="P1322"/>
            <text:p text:style-name="P1374"/>
            <text:p text:style-name="P1376"><text:span text:style-name="T1287">R$</text:span><text:span text:style-name="T1321"> </text:span><text:span text:style-name="T1280">1</text:span><text:span text:style-name="T1274">2.600</text:span><text:span text:style-name="T1308">,</text:span><text:span text:style-name="T1274">00</text:span></text:p>
          </table:table-cell>
        </table:table-row>
        <table:table-row table:style-name="Table33.18">
          <table:table-cell table:style-name="Table33.A1" table:number-columns-spanned="5" office:value-type="string">
            <text:p text:style-name="P1377"><text:span text:style-name="T1287">VALOR</text:span><text:span text:style-name="T1288"> </text:span><text:span text:style-name="T1280">GLOBAL</text:span></text:p>
          </table:table-cell>
          <table:covered-table-cell/>
          <table:covered-table-cell/>
          <table:covered-table-cell/>
          <table:covered-table-cell/>
          <table:table-cell table:style-name="Table33.A1" office:value-type="string">
            <text:p text:style-name="P1378"><text:span text:style-name="T1289">R</text:span><text:span text:style-name="T1275">$</text:span><text:span text:style-name="T1339"> </text:span><text:span text:style-name="T1280">12</text:span><text:span text:style-name="T1274">.</text:span><text:span text:style-name="T1280">600</text:span><text:span text:style-name="T1274">,</text:span><text:span text:style-name="T1280">00</text:span></text:p>
          </table:table-cell>
        </table:table-row>
        <table:table-row table:style-name="Table33.19">
          <table:table-cell table:style-name="Table33.A1" table:number-columns-spanned="6" office:value-type="string">
            <text:p text:style-name="P1379"><text:span text:style-name="T1280">ITEM</text:span><text:span text:style-name="T1297"> </text:span><text:span text:style-name="T1280">12-EXCLUSIVO</text:span><text:span text:style-name="T1327"> </text:span><text:span text:style-name="T1328">PARA</text:span><text:span text:style-name="T1340"> </text:span><text:span text:style-name="T1280">ME</text:span><text:span text:style-name="T1274">/</text:span><text:span text:style-name="T1280">EPP</text:span></text:p>
          </table:table-cell>
          <table:covered-table-cell/>
          <table:covered-table-cell/>
          <table:covered-table-cell/>
          <table:covered-table-cell/>
          <table:covered-table-cell/>
        </table:table-row>
        <table:table-row table:style-name="Table33.4">
          <table:table-cell table:style-name="Table33.A1" office:value-type="string">
            <text:p text:style-name="P1380"><text:span text:style-name="T1296">Descri</text:span><text:span text:style-name="T1314">ção</text:span></text:p>
          </table:table-cell>
          <table:table-cell table:style-name="Table33.A1" office:value-type="string">
            <text:p text:style-name="P1381"><text:span text:style-name="T1296">Unid</text:span><text:span text:style-name="T1314">.</text:span></text:p>
          </table:table-cell>
          <table:table-cell table:style-name="Table33.A1" office:value-type="string">
            <text:p text:style-name="P1382"><text:span text:style-name="T1280">Quant.</text:span><text:span text:style-name="T1280"/></text:p>
          </table:table-cell>
          <table:table-cell table:style-name="Table33.A1" office:value-type="string">
            <text:p text:style-name="P1383"><text:span text:style-name="T1291">Marc</text:span><text:span text:style-name="T1286">a</text:span></text:p>
          </table:table-cell>
          <table:table-cell table:style-name="Table33.A1" office:value-type="string">
            <text:p text:style-name="P1384"><text:span text:style-name="T1289">Valor</text:span><text:span text:style-name="T1297"> </text:span><text:span text:style-name="T1281">unitário</text:span></text:p>
          </table:table-cell>
          <table:table-cell table:style-name="Table33.A1" office:value-type="string">
            <text:p text:style-name="P1385"><text:span text:style-name="T1289">Valor</text:span><text:span text:style-name="T1280"> Total</text:span></text:p>
          </table:table-cell>
        </table:table-row>
        <table:table-row table:style-name="Table33.21">
          <table:table-cell table:style-name="Table33.A1" office:value-type="string">
            <text:p text:style-name="P1386"><text:span text:style-name="T1288">Beterraba. </text:span><text:span text:style-name="T1289">D</text:span><text:span text:style-name="T1275">e primeira qua</text:span><text:span text:style-name="T1289">l</text:span><text:span text:style-name="T1275">idade, sem </text:span><text:span text:style-name="T1288">folhas</text:span><text:span text:style-name="T1300">, </text:span><text:span text:style-name="T1289">f</text:span><text:span text:style-name="T1275">resca, com </text:span><text:span text:style-name="T1288">bulbos </text:span><text:span text:style-name="T1275">de</text:span><text:span text:style-name="T1285"> </text:span><text:span text:style-name="T1275">tamanho média, cheiro e sabor característico</text:span><text:span text:style-name="T1300">, </text:span><text:span text:style-name="T1275">firme, </text:span><text:span text:style-name="T1331">is</text:span><text:span text:style-name="T1288">enta </text:span><text:span text:style-name="T1275">de</text:span><text:span text:style-name="T1285"> </text:span><text:span text:style-name="T1274">enfermidades</text:span><text:span text:style-name="T1308">,</text:span><text:span text:style-name="T1302"> </text:span><text:span text:style-name="T1274">sem </text:span><text:span text:style-name="T1281">ferimentos</text:span><text:span text:style-name="T1288"> </text:span><text:span text:style-name="T1274">ou</text:span><text:span text:style-name="T1322"> </text:span><text:span text:style-name="T1274">defe</text:span><text:span text:style-name="T1280">i</text:span><text:span text:style-name="T1274">tos</text:span><text:span text:style-name="T1308">,</text:span><text:span text:style-name="T1302"> </text:span><text:span text:style-name="T1274">tenras</text:span><text:span text:style-name="T1308">,</text:span><text:span text:style-name="T1302"> </text:span><text:span text:style-name="T1274">sem corpos</text:span><text:span text:style-name="T1275"> </text:span><text:span text:style-name="T1274">estranhas</text:span><text:span text:style-name="T1285"> </text:span><text:span text:style-name="T1275">ou</text:span><text:span text:style-name="T1303"> </text:span><text:span text:style-name="T1275">terra</text:span><text:span text:style-name="T1276"> </text:span><text:span text:style-name="T1275">aderidos</text:span><text:span text:style-name="T1341"> </text:span><text:span text:style-name="T1275">à</text:span><text:span text:style-name="T1274"> </text:span><text:span text:style-name="T1275">superfície</text:span><text:span text:style-name="T1341"> </text:span><text:span text:style-name="T1275">ex</text:span><text:span text:style-name="T1289">t</text:span><text:span text:style-name="T1275">erna</text:span><text:span text:style-name="T1298">,</text:span><text:span text:style-name="T1342"> </text:span><text:span text:style-name="T1275">sem</text:span><text:span text:style-name="T1303"> </text:span><text:span text:style-name="T1289">l</text:span><text:span text:style-name="T1275">esões</text:span><text:span text:style-name="T1305"> </text:span><text:span text:style-name="T1275">de</text:span><text:span text:style-name="T1322"> </text:span><text:span text:style-name="T1275">origem</text:span><text:span text:style-name="T1317"> </text:span><text:span text:style-name="T1275">físicas</text:span><text:span text:style-name="T1274"> </text:span><text:span text:style-name="T1322">ou</text:span></text:p>
            <text:p text:style-name="P1387"><text:span text:style-name="T1287">mecânicas</text:span><text:span text:style-name="T1343"> </text:span><text:span text:style-name="T1286">oriundas</text:span><text:span text:style-name="T1344"> </text:span><text:span text:style-name="T1286">do</text:span><text:span text:style-name="T1274"> </text:span><text:span text:style-name="T1286">manuseio</text:span><text:span text:style-name="T1345"> </text:span><text:span text:style-name="T1286">e transporte.</text:span></text:p>
          </table:table-cell>
          <table:table-cell table:style-name="Table33.A1" office:value-type="string">
            <text:p text:style-name="P1322"/>
            <text:p text:style-name="P1388"/>
            <text:p text:style-name="P1389"><text:span text:style-name="T1321">KG</text:span><text:span text:style-name="T1321"/></text:p>
          </table:table-cell>
          <table:table-cell table:style-name="Table33.A1" office:value-type="string">
            <text:p text:style-name="P1322"/>
            <text:p text:style-name="P1388"/>
            <text:p text:style-name="P1390"><text:span text:style-name="T1321">400</text:span><text:span text:style-name="T1321"/></text:p>
          </table:table-cell>
          <table:table-cell table:style-name="Table33.A1" office:value-type="string">
            <text:p text:style-name="P1322"/>
            <text:p text:style-name="P1388"/>
            <text:p text:style-name="P1391"><text:span text:style-name="T1274">CEASA</text:span><text:span text:style-name="T1274"/></text:p>
          </table:table-cell>
          <table:table-cell table:style-name="Table33.A1" office:value-type="string">
            <text:p text:style-name="P1322"/>
            <text:p text:style-name="P1388"/>
            <text:p text:style-name="P1392"><text:span text:style-name="T1288">R$</text:span><text:span text:style-name="T1306"> </text:span><text:span text:style-name="T1287">4</text:span><text:span text:style-name="T1346">,90</text:span></text:p>
          </table:table-cell>
          <table:table-cell table:style-name="Table33.A1" office:value-type="string">
            <text:p text:style-name="P1322"/>
            <text:p text:style-name="P1388"/>
            <text:p text:style-name="P1393"><text:span text:style-name="T1287">R$</text:span><text:span text:style-name="T1321"> </text:span><text:span text:style-name="T1274">1</text:span><text:span text:style-name="T1280">.</text:span><text:span text:style-name="T1274">960</text:span><text:span text:style-name="T1278">,</text:span><text:span text:style-name="T1274">00</text:span></text:p>
          </table:table-cell>
        </table:table-row>
        <table:table-row table:style-name="Table33.22">
          <table:table-cell table:style-name="Table33.A1" table:number-columns-spanned="5" office:value-type="string">
            <text:p text:style-name="P1394"><text:span text:style-name="T1287">VALOR</text:span><text:span text:style-name="T1288"> </text:span><text:span text:style-name="T1280">GLOBAL</text:span></text:p>
          </table:table-cell>
          <table:covered-table-cell/>
          <table:covered-table-cell/>
          <table:covered-table-cell/>
          <table:covered-table-cell/>
          <table:table-cell table:style-name="Table33.A1" office:value-type="string">
            <text:p text:style-name="P1395"><text:span text:style-name="T1291">R$</text:span><text:span text:style-name="T1292"> </text:span><text:span text:style-name="T1280">1.960</text:span><text:span text:style-name="T1274">,</text:span><text:span text:style-name="T1280">00</text:span></text:p>
          </table:table-cell>
        </table:table-row>
        <table:table-row table:style-name="Table33.23">
          <table:table-cell table:style-name="Table33.A1" table:number-columns-spanned="6" office:value-type="string">
            <text:p text:style-name="P1396"><text:span text:style-name="T1291">ITEM</text:span><text:span text:style-name="T1319"> </text:span><text:span text:style-name="T1291">13-EXCLUSIVO</text:span><text:span text:style-name="T1347"> </text:span><text:span text:style-name="T1291">PARA</text:span><text:span text:style-name="T1311"> </text:span><text:span text:style-name="T1291">ME</text:span><text:span text:style-name="T1286">/</text:span><text:span text:style-name="T1291">EPP</text:span></text:p>
          </table:table-cell>
          <table:covered-table-cell/>
          <table:covered-table-cell/>
          <table:covered-table-cell/>
          <table:covered-table-cell/>
          <table:covered-table-cell/>
        </table:table-row>
        <table:table-row table:style-name="Table33.4">
          <table:table-cell table:style-name="Table33.A1" office:value-type="string">
            <text:p text:style-name="P1397"><text:span text:style-name="T1280">D</text:span><text:span text:style-name="T1274">es</text:span><text:span text:style-name="T1280">crição</text:span></text:p>
          </table:table-cell>
          <table:table-cell table:style-name="Table33.A1" office:value-type="string">
            <text:p text:style-name="P1381"><text:span text:style-name="T1296">Unid.</text:span><text:span text:style-name="T1296"/></text:p>
          </table:table-cell>
          <table:table-cell table:style-name="Table33.A1" office:value-type="string">
            <text:p text:style-name="P1398"><text:span text:style-name="T1280">Quant.</text:span><text:span text:style-name="T1280"/></text:p>
          </table:table-cell>
          <table:table-cell table:style-name="Table33.A1" office:value-type="string">
            <text:p text:style-name="P1399"><text:span text:style-name="T1291">Marca</text:span><text:span text:style-name="T1291"/></text:p>
          </table:table-cell>
          <table:table-cell table:style-name="Table33.A1" office:value-type="string">
            <text:p text:style-name="P1400"><text:span text:style-name="T1289">Valor</text:span><text:span text:style-name="T1297"> </text:span><text:span text:style-name="T1280">unitário</text:span></text:p>
          </table:table-cell>
          <table:table-cell table:style-name="Table33.A1" office:value-type="string">
            <text:p text:style-name="P1401"><text:span text:style-name="T1289">Valor</text:span><text:span text:style-name="T1280"> Total</text:span></text:p>
          </table:table-cell>
        </table:table-row>
        <table:table-row table:style-name="Table33.5">
          <table:table-cell table:style-name="Table33.A1" office:value-type="string">
            <text:p text:style-name="P1402"><text:span text:style-name="T1274">Bróco</text:span><text:span text:style-name="T1280">l</text:span><text:span text:style-name="T1282">is.</text:span><text:span text:style-name="T1348"> </text:span><text:span text:style-name="T1281">Tipo</text:span><text:span text:style-name="T1326"> </text:span><text:span text:style-name="T1274">cabeça</text:span><text:span text:style-name="T1322"> </text:span><text:span text:style-name="T1274">ou</text:span><text:span text:style-name="T1284"> </text:span><text:span text:style-name="T1274">ramoso</text:span><text:span text:style-name="T1278">,</text:span><text:span text:style-name="T1279"> </text:span><text:span text:style-name="T1274">de</text:span><text:span text:style-name="T1322"> </text:span><text:span text:style-name="T1274">primeira</text:span><text:span text:style-name="T1322"> </text:span><text:span text:style-name="T1274">qua</text:span><text:span text:style-name="T1280">l</text:span><text:span text:style-name="T1274">idade</text:span><text:span text:style-name="T1278">,</text:span><text:span text:style-name="T1299"> </text:span><text:span text:style-name="T1274">co</text:span><text:span text:style-name="T1280">l</text:span><text:span text:style-name="T1274">oração</text:span><text:span text:style-name="T1284"> </text:span><text:span text:style-name="T1274">verde,</text:span><text:span text:style-name="T1285"> </text:span><text:span text:style-name="T1275">fresco, </text:span><text:span text:style-name="T1288">limpo</text:span><text:span text:style-name="T1331">, </text:span><text:span text:style-name="T1288">tenro</text:span><text:span text:style-name="T1298">. </text:span><text:span text:style-name="T1275">firme</text:span><text:span text:style-name="T1298">, </text:span><text:span text:style-name="T1275">sem </text:span><text:span text:style-name="T1288">apresentar folhas </text:span><text:span text:style-name="T1275">amare</text:span><text:span text:style-name="T1289">l</text:span><text:span text:style-name="T1275">adas ou</text:span><text:span text:style-name="T1285"> </text:span><text:span text:style-name="T1288">podridão</text:span><text:span text:style-name="T1298">, </text:span><text:span text:style-name="T1275">sabor característico de cada </text:span><text:span text:style-name="T1331">vari</text:span><text:span text:style-name="T1288">edade</text:span><text:span text:style-name="T1298">, </text:span><text:span text:style-name="T1275">isenta de pragas,</text:span><text:span text:style-name="T1285"> </text:span><text:span text:style-name="T1274">enfermidades,</text:span><text:span text:style-name="T1349"> </text:span><text:span text:style-name="T1274">sem</text:span><text:span text:style-name="T1350"> </text:span><text:span text:style-name="T1274">ferimentos</text:span><text:span text:style-name="T1351"> </text:span><text:span text:style-name="T1274">ou</text:span><text:span text:style-name="T1277"> </text:span><text:span text:style-name="T1274">defeitos,</text:span><text:span text:style-name="T1352"> </text:span><text:span text:style-name="T1274">sem</text:span><text:span text:style-name="T1344"> </text:span><text:span text:style-name="T1274">sujidades,</text:span><text:span text:style-name="T1353"> </text:span><text:span text:style-name="T1274">sem</text:span><text:span text:style-name="T1344"> </text:span><text:span text:style-name="T1274">corpos</text:span></text:p>
            <text:p text:style-name="P1403"><text:span text:style-name="T1275">estranhos</text:span><text:span text:style-name="T1305"> </text:span><text:span text:style-name="T1275">ou</text:span><text:span text:style-name="T1305"> </text:span><text:span text:style-name="T1288">terra</text:span><text:span text:style-name="T1306"> </text:span><text:span text:style-name="T1275">aderidos</text:span><text:span text:style-name="T1305"> </text:span><text:span text:style-name="T1275">à</text:span><text:span text:style-name="T1303"> </text:span><text:span text:style-name="T1275">superf</text:span><text:span text:style-name="T1289">í</text:span><text:span text:style-name="T1275">cie</text:span><text:span text:style-name="T1305"> </text:span><text:span text:style-name="T1275">externa,</text:span><text:span text:style-name="T1274"> </text:span><text:span text:style-name="T1275">sem</text:span><text:span text:style-name="T1305"> </text:span><text:span text:style-name="T1289">le</text:span><text:span text:style-name="T1275">sões</text:span><text:span text:style-name="T1305"> </text:span><text:span text:style-name="T1275">de</text:span><text:span text:style-name="T1303"> </text:span><text:span text:style-name="T1275">origem</text:span><text:span text:style-name="T1285"> </text:span><text:span text:style-name="T1275">físicas</text:span><text:span text:style-name="T1305"> </text:span><text:span text:style-name="T1275">ou</text:span><text:span text:style-name="T1305"> </text:span><text:span text:style-name="T1275">mecânicas</text:span><text:span text:style-name="T1303"> </text:span><text:span text:style-name="T1275">oriundas</text:span><text:span text:style-name="T1303"> </text:span><text:span text:style-name="T1275">do</text:span><text:span text:style-name="T1305"> </text:span><text:span text:style-name="T1288">manuseio</text:span><text:span text:style-name="T1287"> </text:span><text:span text:style-name="T1275">e</text:span><text:span text:style-name="T1305"> </text:span><text:span text:style-name="T1275">trans</text:span><text:span text:style-name="T1289">p</text:span><text:span text:style-name="T1275">orte</text:span><text:span text:style-name="T1300">.</text:span></text:p>
          </table:table-cell>
          <table:table-cell table:style-name="Table33.A1" office:value-type="string">
            <text:p text:style-name="P1196"/>
            <text:p text:style-name="P1404"/>
            <text:p text:style-name="P901"><text:span text:style-name="T1354">K</text:span><text:span text:style-name="T1323">G</text:span></text:p>
          </table:table-cell>
          <table:table-cell table:style-name="Table33.A1" office:value-type="string">
            <text:p text:style-name="P1322"/>
            <text:p text:style-name="P1405"/>
            <text:p text:style-name="P1406"><text:span text:style-name="T1321">400</text:span><text:span text:style-name="T1321"/></text:p>
          </table:table-cell>
          <table:table-cell table:style-name="Table33.A1" office:value-type="string">
            <text:p text:style-name="P1322"/>
            <text:p text:style-name="P1405"/>
            <text:p text:style-name="P1342"><text:span text:style-name="T1274">CEASA</text:span><text:span text:style-name="T1274"/></text:p>
          </table:table-cell>
          <table:table-cell table:style-name="Table33.A1" office:value-type="string">
            <text:p text:style-name="P1322"/>
            <text:p text:style-name="P1405"/>
            <text:p text:style-name="P1375"><text:span text:style-name="T1287">R$</text:span><text:span text:style-name="T1310"> </text:span><text:span text:style-name="T1286">9</text:span><text:span text:style-name="T1309">,</text:span><text:span text:style-name="T1287">50</text:span></text:p>
          </table:table-cell>
          <table:table-cell table:style-name="Table33.A1" office:value-type="string">
            <text:p text:style-name="P1322"/>
            <text:p text:style-name="P1405"/>
            <text:p text:style-name="P1407"><text:span text:style-name="T1287">R$</text:span><text:span text:style-name="T1310"> </text:span><text:span text:style-name="T1274">3.800</text:span><text:span text:style-name="T1308">,</text:span><text:span text:style-name="T1274">00</text:span></text:p>
          </table:table-cell>
        </table:table-row>
        <table:table-row table:style-name="Table33.26">
          <table:table-cell table:style-name="Table33.A1" table:number-columns-spanned="5" office:value-type="string">
            <text:p text:style-name="P1408"><text:span text:style-name="T1291">VALOR</text:span><text:span text:style-name="T1289"> </text:span><text:span text:style-name="T1280">GLOBAL</text:span></text:p>
          </table:table-cell>
          <table:covered-table-cell/>
          <table:covered-table-cell/>
          <table:covered-table-cell/>
          <table:covered-table-cell/>
          <table:table-cell table:style-name="Table33.A1" office:value-type="string">
            <text:p text:style-name="P1409"><text:span text:style-name="T1289">R$</text:span><text:span text:style-name="T1292"> </text:span><text:span text:style-name="T1281">3.800,00</text:span></text:p>
          </table:table-cell>
        </table:table-row>
        <table:table-row table:style-name="Table33.27">
          <table:table-cell table:style-name="Table33.A1" table:number-columns-spanned="6" office:value-type="string">
            <text:p text:style-name="P1410"><text:span text:style-name="T1291">ITEM</text:span><text:span text:style-name="T1319"> </text:span><text:span text:style-name="T1291">14-EXCLUSIVO</text:span><text:span text:style-name="T1347"> </text:span><text:span text:style-name="T1291">PARA</text:span><text:span text:style-name="T1311"> </text:span><text:span text:style-name="T1291">ME/EPP</text:span></text:p>
          </table:table-cell>
          <table:covered-table-cell/>
          <table:covered-table-cell/>
          <table:covered-table-cell/>
          <table:covered-table-cell/>
          <table:covered-table-cell/>
        </table:table-row>
        <table:table-row table:style-name="Table33.4">
          <table:table-cell table:style-name="Table33.A1" office:value-type="string">
            <text:p text:style-name="P1411"><text:span text:style-name="T1280">Descrição</text:span><text:span text:style-name="T1280"/></text:p>
          </table:table-cell>
          <table:table-cell table:style-name="Table33.A1" office:value-type="string">
            <text:p text:style-name="P1412"><text:span text:style-name="T1296">Unid.</text:span><text:span text:style-name="T1296"/></text:p>
          </table:table-cell>
          <table:table-cell table:style-name="Table33.A1" office:value-type="string">
            <text:p text:style-name="P1413"><text:span text:style-name="T1280">Quant.</text:span><text:span text:style-name="T1280"/></text:p>
          </table:table-cell>
          <table:table-cell table:style-name="Table33.A1" office:value-type="string">
            <text:p text:style-name="P1414"><text:span text:style-name="T1291">Marca</text:span><text:span text:style-name="T1291"/></text:p>
          </table:table-cell>
          <table:table-cell table:style-name="Table33.A1" office:value-type="string">
            <text:p text:style-name="P1415"><text:span text:style-name="T1289">Valor</text:span><text:span text:style-name="T1297"> </text:span><text:span text:style-name="T1280">unitário</text:span></text:p>
          </table:table-cell>
          <table:table-cell table:style-name="Table33.A1" office:value-type="string">
            <text:p text:style-name="P1416"><text:span text:style-name="T1289">Valor</text:span><text:span text:style-name="T1280"> Total</text:span></text:p>
          </table:table-cell>
        </table:table-row>
      </table:table>
      <text:p text:style-name="P1417"/>
      <text:p text:style-name="P343"/>
      <text:p text:style-name="P1418"/>
      <table:table table:name="Table34" table:style-name="Table34">
        <table:table-column table:style-name="Table34.A"/>
        <table:table-column table:style-name="Table34.B"/>
        <table:table-column table:style-name="Table34.C"/>
        <table:table-column table:style-name="Table34.D"/>
        <table:table-column table:style-name="Table34.E"/>
        <table:table-column table:style-name="Table34.F"/>
        <table:table-row table:style-name="Table34.1">
          <table:table-cell table:style-name="Table34.A1" office:value-type="string">
            <text:p text:style-name="P1419"><text:span text:style-name="T1355">Cebo</text:span><text:span text:style-name="T1356">l</text:span><text:span text:style-name="T1355">a. </text:span><text:span text:style-name="T1356">l</text:span><text:span text:style-name="T1355">n natura</text:span><text:span text:style-name="T1357">, </text:span><text:span text:style-name="T1355">branca</text:span><text:span text:style-name="T1358">, </text:span><text:span text:style-name="T1355">de </text:span><text:span text:style-name="T1359">primeira </text:span><text:span text:style-name="T1355">qua</text:span><text:span text:style-name="T1356">l</text:span><text:span text:style-name="T1355">idade</text:span><text:span text:style-name="T1358">, </text:span><text:span text:style-name="T1359">bem desenvolvida</text:span><text:span text:style-name="T1358">,</text:span><text:span text:style-name="T1360"> </text:span><text:span text:style-name="T1355">tamanho de médio a grande</text:span><text:span text:style-name="T1358">, </text:span><text:span text:style-name="T1355">bu</text:span><text:span text:style-name="T1356">l</text:span><text:span text:style-name="T1355">bos redondos</text:span><text:span text:style-name="T1358">, </text:span><text:span text:style-name="T1355">consistência firme</text:span><text:span text:style-name="T1358">,</text:span><text:span text:style-name="T1360"> </text:span><text:span text:style-name="T1355">íntegra</text:span><text:span text:style-name="T1358">, </text:span><text:span text:style-name="T1355">intacta</text:span><text:span text:style-name="T1358">, </text:span><text:span text:style-name="T1355">tenra</text:span><text:span text:style-name="T1357">, </text:span><text:span text:style-name="T1355">com brilho</text:span><text:span text:style-name="T1358">, </text:span><text:span text:style-name="T1355">turgescentes</text:span><text:span text:style-name="T1358">, </text:span><text:span text:style-name="T1359">casca </text:span><text:span text:style-name="T1356">l</text:span><text:span text:style-name="T1355">isa</text:span><text:span text:style-name="T1358">, </text:span><text:span text:style-name="T1355">isenta de</text:span><text:span text:style-name="T1361"> </text:span><text:span text:style-name="T1355">enfermidades</text:span><text:span text:style-name="T1358">,</text:span><text:span text:style-name="T1362"> </text:span><text:span text:style-name="T1359">ferimentos</text:span><text:span text:style-name="T1363"> </text:span><text:span text:style-name="T1355">ou</text:span><text:span text:style-name="T1364"> </text:span><text:span text:style-name="T1355">defeitos</text:span><text:span text:style-name="T1358">,</text:span><text:span text:style-name="T1365"> </text:span><text:span text:style-name="T1355">sem</text:span><text:span text:style-name="T1366"> </text:span><text:span text:style-name="T1359">sujidades,</text:span><text:span text:style-name="T1367"> </text:span><text:span text:style-name="T1355">parasitas</text:span><text:span text:style-name="T1358">,</text:span><text:span text:style-name="T1365"> </text:span><text:span text:style-name="T1355">odores</text:span><text:span text:style-name="T1361"> </text:span><text:span text:style-name="T1355">estranhos, não estar em estado de decomposição</text:span><text:span text:style-name="T1358">, </text:span><text:span text:style-name="T1355">apresentar </text:span><text:span text:style-name="T1359">odor</text:span><text:span text:style-name="T1368"> </text:span><text:span text:style-name="T1369">característico</text:span><text:span text:style-name="T1370"> </text:span><text:span text:style-name="T1369">da</text:span><text:span text:style-name="T1371"> </text:span><text:span text:style-name="T1369">horta</text:span><text:span text:style-name="T1372">l</text:span><text:span text:style-name="T1369">iça</text:span><text:span text:style-name="T1373"> </text:span><text:span text:style-name="T1369">fresca</text:span><text:span text:style-name="T1374">,</text:span><text:span text:style-name="T1365"> </text:span><text:span text:style-name="T1369">sem</text:span><text:span text:style-name="T1366"> </text:span><text:span text:style-name="T1369">corpos</text:span><text:span text:style-name="T1373"> </text:span><text:span text:style-name="T1369">estranhos</text:span><text:span text:style-name="T1375"> </text:span><text:span text:style-name="T1369">ou</text:span><text:span text:style-name="T1355"> </text:span><text:span text:style-name="T1369">terra aderidos</text:span></text:p>
            <text:p text:style-name="P1420"><text:span text:style-name="T1369">à</text:span><text:span text:style-name="T1366"> </text:span><text:span text:style-name="T1369">superfície</text:span><text:span text:style-name="T1366"> </text:span><text:span text:style-name="T1369">externa</text:span><text:span text:style-name="T1376">,</text:span><text:span text:style-name="T1377"> </text:span><text:span text:style-name="T1369">sem</text:span><text:span text:style-name="T1366"> </text:span><text:span text:style-name="T1372">l</text:span><text:span text:style-name="T1369">esões</text:span><text:span text:style-name="T1366"> </text:span><text:span text:style-name="T1369">de</text:span><text:span text:style-name="T1364"> </text:span><text:span text:style-name="T1363">origem</text:span><text:span text:style-name="T1378"> </text:span><text:span text:style-name="T1369">físicas</text:span><text:span text:style-name="T1366"> </text:span><text:span text:style-name="T1369">ou</text:span><text:span text:style-name="T1364"> </text:span><text:span text:style-name="T1369">mecânicas</text:span><text:span text:style-name="T1379"> </text:span><text:span text:style-name="T1369">oriundas</text:span><text:span text:style-name="T1361"> </text:span><text:span text:style-name="T1355">do manuseio e transporte</text:span><text:span text:style-name="T1356">.</text:span></text:p>
          </table:table-cell>
          <table:table-cell table:style-name="Table34.A1" office:value-type="string">
            <text:p text:style-name="P1421"/>
            <text:p text:style-name="P1422"/>
            <text:p text:style-name="P1423"><text:span text:style-name="T1380">K</text:span><text:span text:style-name="T1381">G</text:span></text:p>
          </table:table-cell>
          <table:table-cell table:style-name="Table34.A1" office:value-type="string">
            <text:p text:style-name="P1322"/>
            <text:p text:style-name="P1322"/>
            <text:p text:style-name="P1372"/>
            <text:p text:style-name="P1424"><text:span text:style-name="T1369">1.000</text:span><text:span text:style-name="T1369"/></text:p>
          </table:table-cell>
          <table:table-cell table:style-name="Table34.A1" office:value-type="string">
            <text:p text:style-name="P1322"/>
            <text:p text:style-name="P1322"/>
            <text:p text:style-name="P1372"/>
            <text:p text:style-name="P1425"><text:span text:style-name="T1369">CEASA</text:span><text:span text:style-name="T1369"/></text:p>
          </table:table-cell>
          <table:table-cell table:style-name="Table34.A1" office:value-type="string">
            <text:p text:style-name="P1322"/>
            <text:p text:style-name="P1322"/>
            <text:p text:style-name="P1374"/>
            <text:p text:style-name="P1426"><text:span text:style-name="T1356">R</text:span><text:span text:style-name="T1359">$</text:span><text:span text:style-name="T1378"> </text:span><text:span text:style-name="T1379">4</text:span><text:span text:style-name="T1382">,</text:span><text:span text:style-name="T1379">30</text:span></text:p>
          </table:table-cell>
          <table:table-cell table:style-name="Table34.A1" office:value-type="string">
            <text:p text:style-name="P1322"/>
            <text:p text:style-name="P1322"/>
            <text:p text:style-name="P1374"/>
            <text:p text:style-name="P1427"><text:span text:style-name="T1356">R</text:span><text:span text:style-name="T1359">$</text:span><text:span text:style-name="T1378"> </text:span><text:span text:style-name="T1369">4</text:span><text:span text:style-name="T1372">.</text:span><text:span text:style-name="T1369">300</text:span><text:span text:style-name="T1374">,</text:span><text:span text:style-name="T1369">00</text:span></text:p>
          </table:table-cell>
        </table:table-row>
        <table:table-row table:style-name="Table34.2">
          <table:table-cell table:style-name="Table34.A2" table:number-columns-spanned="5" office:value-type="string">
            <text:p text:style-name="P1428"><text:span text:style-name="T1383">VALOR</text:span><text:span text:style-name="T1356"> </text:span><text:span text:style-name="T1372">GLOBAL</text:span></text:p>
          </table:table-cell>
          <table:covered-table-cell/>
          <table:covered-table-cell/>
          <table:covered-table-cell/>
          <table:covered-table-cell/>
          <table:table-cell table:style-name="Table34.A2" office:value-type="string">
            <text:p text:style-name="P1429"><text:span text:style-name="T1356">R</text:span><text:span text:style-name="T1355">$</text:span><text:span text:style-name="T1366"> </text:span><text:span text:style-name="T1372">4</text:span><text:span text:style-name="T1363">.</text:span><text:span text:style-name="T1372">300</text:span><text:span text:style-name="T1369">,</text:span><text:span text:style-name="T1372">00</text:span></text:p>
          </table:table-cell>
        </table:table-row>
        <table:table-row table:style-name="Table34.3">
          <table:table-cell table:style-name="Table34.A3" table:number-columns-spanned="6" office:value-type="string">
            <text:p text:style-name="P1430"><text:span text:style-name="T1372">ITEM</text:span><text:span text:style-name="T1384"> </text:span><text:span text:style-name="T1372">15</text:span><text:span text:style-name="T1369">-</text:span><text:span text:style-name="T1372">EXCLUSIVO</text:span><text:span text:style-name="T1385"> </text:span><text:span text:style-name="T1372">PARA</text:span><text:span text:style-name="T1386"> </text:span><text:span text:style-name="T1372">ME</text:span><text:span text:style-name="T1369">I</text:span><text:span text:style-name="T1372">EPP</text:span></text:p>
          </table:table-cell>
          <table:covered-table-cell/>
          <table:covered-table-cell/>
          <table:covered-table-cell/>
          <table:covered-table-cell/>
          <table:covered-table-cell/>
        </table:table-row>
        <table:table-row table:style-name="Table34.4">
          <table:table-cell table:style-name="Table34.A1" office:value-type="string">
            <text:p text:style-name="P1431"><text:span text:style-name="T1387">D</text:span><text:span text:style-name="T1388">e</text:span><text:span text:style-name="T1387">scri</text:span><text:span text:style-name="T1388">ção</text:span></text:p>
          </table:table-cell>
          <table:table-cell table:style-name="Table34.A1" office:value-type="string">
            <text:p text:style-name="P1432"><text:span text:style-name="T1387">Unid.</text:span><text:span text:style-name="T1387"/></text:p>
          </table:table-cell>
          <table:table-cell table:style-name="Table34.A1" office:value-type="string">
            <text:p text:style-name="P1433"><text:span text:style-name="T1372">Q</text:span><text:span text:style-name="T1369">ua</text:span><text:span text:style-name="T1372">nt.</text:span></text:p>
          </table:table-cell>
          <table:table-cell table:style-name="Table34.A1" office:value-type="string">
            <text:p text:style-name="P1434"><text:span text:style-name="T1369">M</text:span><text:span text:style-name="T1372">arca</text:span></text:p>
          </table:table-cell>
          <table:table-cell table:style-name="Table34.A1" office:value-type="string">
            <text:p text:style-name="P1435"><text:span text:style-name="T1355">Va</text:span><text:span text:style-name="T1356">lor</text:span><text:span text:style-name="T1389"> </text:span><text:span text:style-name="T1372">uni</text:span><text:span text:style-name="T1369">tá</text:span><text:span text:style-name="T1372">ri</text:span><text:span text:style-name="T1369">o</text:span></text:p>
          </table:table-cell>
          <table:table-cell table:style-name="Table34.A1" office:value-type="string">
            <text:p text:style-name="P1436"><text:span text:style-name="T1355">Va</text:span><text:span text:style-name="T1356">l</text:span><text:span text:style-name="T1355">o</text:span><text:span text:style-name="T1356">r</text:span><text:span text:style-name="T1386"> </text:span><text:span text:style-name="T1372">T</text:span><text:span text:style-name="T1369">o</text:span><text:span text:style-name="T1372">t</text:span><text:span text:style-name="T1369">a</text:span><text:span text:style-name="T1372">l</text:span></text:p>
          </table:table-cell>
        </table:table-row>
        <table:table-row table:style-name="Table34.5">
          <table:table-cell table:style-name="Table34.A1" office:value-type="string">
            <text:p text:style-name="P1437"><text:span text:style-name="T1355">Cebo</text:span><text:span text:style-name="T1356">l</text:span><text:span text:style-name="T1359">inha in </text:span><text:span text:style-name="T1355">natura</text:span><text:span text:style-name="T1358">, </text:span><text:span text:style-name="T1355">de qua</text:span><text:span text:style-name="T1356">l</text:span><text:span text:style-name="T1355">idade</text:span><text:span text:style-name="T1358">, </text:span><text:span text:style-name="T1355">firme e intacto, sem lesões</text:span><text:span text:style-name="T1358">,</text:span><text:span text:style-name="T1360"> </text:span><text:span text:style-name="T1355">perfurações e</text:span><text:span text:style-name="T1366"> </text:span><text:span text:style-name="T1355">cortes, co</text:span><text:span text:style-name="T1356">l</text:span><text:span text:style-name="T1355">oração</text:span><text:span text:style-name="T1371"> </text:span><text:span text:style-name="T1355">uniforme</text:span><text:span text:style-name="T1358">,</text:span><text:span text:style-name="T1390"> </text:span><text:span text:style-name="T1355">sem suj</text:span><text:span text:style-name="T1356">i</text:span><text:span text:style-name="T1355">dades</text:span><text:span text:style-name="T1358">,</text:span><text:span text:style-name="T1362"> </text:span><text:span text:style-name="T1355">pa</text:span><text:span text:style-name="T1356">r</text:span><text:span text:style-name="T1355">asitas</text:span><text:span text:style-name="T1364"> </text:span><text:span text:style-name="T1355">ou</text:span><text:span text:style-name="T1361"> </text:span><text:span text:style-name="T1355">larvas.</text:span><text:span text:style-name="T1369"> </text:span><text:span text:style-name="T1355">Peso</text:span><text:span text:style-name="T1366"> </text:span><text:span text:style-name="T1355">médio</text:span><text:span text:style-name="T1379"> </text:span><text:span text:style-name="T1355">por</text:span><text:span text:style-name="T1366"> </text:span><text:span text:style-name="T1355">maço</text:span><text:span text:style-name="T1391"> </text:span><text:span text:style-name="T1355">O</text:span><text:span text:style-name="T1358">,</text:span><text:span text:style-name="T1355">100</text:span><text:span text:style-name="T1379"> </text:span><text:span text:style-name="T1355">Kg</text:span><text:span text:style-name="T1358">.</text:span></text:p>
          </table:table-cell>
          <table:table-cell table:style-name="Table34.A1" office:value-type="string">
            <text:p text:style-name="P1438"/>
            <text:p text:style-name="P1439"><text:span text:style-name="T1379">MAÇO</text:span><text:span text:style-name="T1379"/></text:p>
          </table:table-cell>
          <table:table-cell table:style-name="Table34.A1" office:value-type="string">
            <text:p text:style-name="P1438"/>
            <text:p text:style-name="P1344"><text:span text:style-name="T1392">600</text:span><text:span text:style-name="T1392"/></text:p>
          </table:table-cell>
          <table:table-cell table:style-name="Table34.A1" office:value-type="string">
            <text:p text:style-name="P1322"/>
            <text:p text:style-name="P1440"><text:span text:style-name="T1369">CEASA</text:span><text:span text:style-name="T1369"/></text:p>
          </table:table-cell>
          <table:table-cell table:style-name="Table34.A1" office:value-type="string">
            <text:p text:style-name="P1322"/>
            <text:p text:style-name="P1441"><text:span text:style-name="T1379">R$ 4</text:span><text:span text:style-name="T1393">,</text:span><text:span text:style-name="T1394">20</text:span></text:p>
          </table:table-cell>
          <table:table-cell table:style-name="Table34.A1" office:value-type="string">
            <text:p text:style-name="P1322"/>
            <text:p text:style-name="P1442"><text:span text:style-name="T1355">R$</text:span><text:span text:style-name="T1379"> </text:span><text:span text:style-name="T1369">2</text:span><text:span text:style-name="T1372">.</text:span><text:span text:style-name="T1363">520</text:span><text:span text:style-name="T1376">,</text:span><text:span text:style-name="T1369">00</text:span></text:p>
          </table:table-cell>
        </table:table-row>
        <table:table-row table:style-name="Table34.6">
          <table:table-cell table:style-name="Table34.A2" table:number-columns-spanned="5" office:value-type="string">
            <text:p text:style-name="P1443"><text:span text:style-name="T1369">V</text:span><text:span text:style-name="T1372">ALOR</text:span><text:span text:style-name="T1395"> </text:span><text:span text:style-name="T1372">GLOBAL</text:span></text:p>
          </table:table-cell>
          <table:covered-table-cell/>
          <table:covered-table-cell/>
          <table:covered-table-cell/>
          <table:covered-table-cell/>
          <table:table-cell table:style-name="Table34.A2" office:value-type="string">
            <text:p text:style-name="P1444"><text:span text:style-name="T1356">R</text:span><text:span text:style-name="T1355">$</text:span><text:span text:style-name="T1371"> </text:span><text:span text:style-name="T1372">2</text:span><text:span text:style-name="T1363">.</text:span><text:span text:style-name="T1372">520</text:span><text:span text:style-name="T1369">,</text:span><text:span text:style-name="T1372">00</text:span></text:p>
          </table:table-cell>
        </table:table-row>
        <table:table-row table:style-name="Table34.7">
          <table:table-cell table:style-name="Table34.A3" table:number-columns-spanned="6" office:value-type="string">
            <text:p text:style-name="P1445"><text:span text:style-name="T1372">ITE</text:span><text:span text:style-name="T1369">M</text:span><text:span text:style-name="T1396"> </text:span><text:span text:style-name="T1372">16</text:span><text:span text:style-name="T1369">-</text:span><text:span text:style-name="T1372">EXCLUSI</text:span><text:span text:style-name="T1369">V</text:span><text:span text:style-name="T1372">O</text:span><text:span text:style-name="T1383"> </text:span><text:span text:style-name="T1372">PARA</text:span><text:span text:style-name="T1397"> </text:span><text:span text:style-name="T1372">ME</text:span><text:span text:style-name="T1369">I</text:span><text:span text:style-name="T1372">EPP</text:span></text:p>
          </table:table-cell>
          <table:covered-table-cell/>
          <table:covered-table-cell/>
          <table:covered-table-cell/>
          <table:covered-table-cell/>
          <table:covered-table-cell/>
        </table:table-row>
        <table:table-row table:style-name="Table34.8">
          <table:table-cell table:style-name="Table34.A1" office:value-type="string">
            <text:p text:style-name="P1446"><text:span text:style-name="T1387">D</text:span><text:span text:style-name="T1388">esc</text:span><text:span text:style-name="T1387">ri</text:span><text:span text:style-name="T1388">ção</text:span></text:p>
          </table:table-cell>
          <table:table-cell table:style-name="Table34.A1" office:value-type="string">
            <text:p text:style-name="P1447"><text:span text:style-name="T1387">Unid.</text:span><text:span text:style-name="T1387"/></text:p>
          </table:table-cell>
          <table:table-cell table:style-name="Table34.A1" office:value-type="string">
            <text:p text:style-name="P1448"><text:span text:style-name="T1372">Quan</text:span><text:span text:style-name="T1369">t.</text:span></text:p>
          </table:table-cell>
          <table:table-cell table:style-name="Table34.A1" office:value-type="string">
            <text:p text:style-name="P1449"><text:span text:style-name="T1383">Mar</text:span><text:span text:style-name="T1379">c</text:span><text:span text:style-name="T1383">a</text:span></text:p>
          </table:table-cell>
          <table:table-cell table:style-name="Table34.A1" office:value-type="string">
            <text:p text:style-name="P1450"><text:span text:style-name="T1356">Val</text:span><text:span text:style-name="T1355">or</text:span><text:span text:style-name="T1369"> </text:span><text:span text:style-name="T1372">unit</text:span><text:span text:style-name="T1369">á</text:span><text:span text:style-name="T1372">ri</text:span><text:span text:style-name="T1369">o</text:span></text:p>
          </table:table-cell>
          <table:table-cell table:style-name="Table34.A1" office:value-type="string">
            <text:p text:style-name="P1451"><text:span text:style-name="T1355">Va</text:span><text:span text:style-name="T1356">l</text:span><text:span text:style-name="T1355">o</text:span><text:span text:style-name="T1356">r</text:span><text:span text:style-name="T1383"> </text:span><text:span text:style-name="T1372">T</text:span><text:span text:style-name="T1369">o</text:span><text:span text:style-name="T1372">t</text:span><text:span text:style-name="T1369">a</text:span><text:span text:style-name="T1372">l</text:span></text:p>
          </table:table-cell>
        </table:table-row>
        <table:table-row table:style-name="Table34.9">
          <table:table-cell table:style-name="Table34.A1" office:value-type="string">
            <text:p text:style-name="P1452"><text:span text:style-name="T1355">Cenoura</text:span><text:span text:style-name="T1358">. </text:span><text:span text:style-name="T1355">De primeira </text:span><text:span text:style-name="T1359">qua</text:span><text:span text:style-name="T1356">l</text:span><text:span text:style-name="T1359">idade</text:span><text:span text:style-name="T1357">, </text:span><text:span text:style-name="T1359">sem </text:span><text:span text:style-name="T1355">folhas</text:span><text:span text:style-name="T1357">, </text:span><text:span text:style-name="T1355">tamanho médio</text:span><text:span text:style-name="T1358">, </text:span><text:span text:style-name="T1355">fresca</text:span><text:span text:style-name="T1358">,</text:span><text:span text:style-name="T1360"> </text:span><text:span text:style-name="T1359">com </text:span><text:span text:style-name="T1355">co</text:span><text:span text:style-name="T1356">l</text:span><text:span text:style-name="T1355">oração uniforme</text:span><text:span text:style-name="T1358">, </text:span><text:span text:style-name="T1359">cheiro </text:span><text:span text:style-name="T1355">e sabor </text:span><text:span text:style-name="T1359">característico</text:span><text:span text:style-name="T1357">, </text:span><text:span text:style-name="T1355">bem</text:span><text:span text:style-name="T1361"> </text:span><text:span text:style-name="T1355">desenvo</text:span><text:span text:style-name="T1356">l</text:span><text:span text:style-name="T1359">vida</text:span><text:span text:style-name="T1358">, </text:span><text:span text:style-name="T1355">firme e intacta, isenta de ferimentos</text:span><text:span text:style-name="T1358">, </text:span><text:span text:style-name="T1355">enferm</text:span><text:span text:style-name="T1358">i</text:span><text:span text:style-name="T1355">dades</text:span><text:span text:style-name="T1358">,</text:span><text:span text:style-name="T1360"> </text:span><text:span text:style-name="T1369">rachaduras</text:span><text:span text:style-name="T1374">,</text:span><text:span text:style-name="T1390"> </text:span><text:span text:style-name="T1369">cortes</text:span><text:span text:style-name="T1355"> </text:span><text:span text:style-name="T1369">e</text:span><text:span text:style-name="T1366"> </text:span><text:span text:style-name="T1369">defeitos,</text:span><text:span text:style-name="T1398"> </text:span><text:span text:style-name="T1369">sem corpos estranhos ou</text:span><text:span text:style-name="T1366"> </text:span><text:span text:style-name="T1369">ter</text:span><text:span text:style-name="T1372">r</text:span><text:span text:style-name="T1369">a</text:span><text:span text:style-name="T1379"> </text:span><text:span text:style-name="T1369">aderidos</text:span><text:span text:style-name="T1399"> </text:span><text:span text:style-name="T1363">à</text:span><text:span text:style-name="T1368"> </text:span><text:span text:style-name="T1355">superfície externa</text:span><text:span text:style-name="T1358">, </text:span><text:span text:style-name="T1355">sem </text:span><text:span text:style-name="T1356">l</text:span><text:span text:style-name="T1355">esões físicas e mecânicas oriundas </text:span><text:span text:style-name="T1359">do</text:span><text:span text:style-name="T1368"> </text:span><text:span text:style-name="T1355">manuseio </text:span><text:span text:style-name="T1359">e</text:span><text:span text:style-name="T1363"> </text:span><text:span text:style-name="T1355">transporte.</text:span></text:p>
          </table:table-cell>
          <table:table-cell table:style-name="Table34.A1" office:value-type="string">
            <text:p text:style-name="P1421"/>
            <text:p text:style-name="P1453"/>
            <text:p text:style-name="P1454"><text:span text:style-name="T1381">KG</text:span><text:span text:style-name="T1381"/></text:p>
          </table:table-cell>
          <table:table-cell table:style-name="Table34.A1" office:value-type="string">
            <text:p text:style-name="P1322"/>
            <text:p text:style-name="P1455"/>
            <text:p text:style-name="P1456"><text:span text:style-name="T1369">1.000</text:span><text:span text:style-name="T1369"/></text:p>
          </table:table-cell>
          <table:table-cell table:style-name="Table34.A1" office:value-type="string">
            <text:p text:style-name="P1322"/>
            <text:p text:style-name="P1457"/>
            <text:p text:style-name="P1458"><text:span text:style-name="T1369">C</text:span><text:span text:style-name="T1372">E</text:span><text:span text:style-name="T1369">ASA</text:span></text:p>
          </table:table-cell>
          <table:table-cell table:style-name="Table34.A1" office:value-type="string">
            <text:p text:style-name="P1322"/>
            <text:p text:style-name="P1457"/>
            <text:p text:style-name="P1426"><text:span text:style-name="T1355">R$</text:span><text:span text:style-name="T1366"> </text:span><text:span text:style-name="T1379">5</text:span><text:span text:style-name="T1393">,</text:span><text:span text:style-name="T1379">60</text:span></text:p>
          </table:table-cell>
          <table:table-cell table:style-name="Table34.A1" office:value-type="string">
            <text:p text:style-name="P1322"/>
            <text:p text:style-name="P1457"/>
            <text:p text:style-name="P1459"><text:span text:style-name="T1356">R</text:span><text:span text:style-name="T1355">$</text:span><text:span text:style-name="T1396"> </text:span><text:span text:style-name="T1369">5.600</text:span><text:span text:style-name="T1374">,</text:span><text:span text:style-name="T1369">00</text:span></text:p>
          </table:table-cell>
        </table:table-row>
        <table:table-row table:style-name="Table34.10">
          <table:table-cell table:style-name="Table34.A2" table:number-columns-spanned="5" office:value-type="string">
            <text:p text:style-name="P1460"><text:span text:style-name="T1383">VALOR</text:span><text:span text:style-name="T1356"> </text:span><text:span text:style-name="T1372">GLOBAL</text:span></text:p>
          </table:table-cell>
          <table:covered-table-cell/>
          <table:covered-table-cell/>
          <table:covered-table-cell/>
          <table:covered-table-cell/>
          <table:table-cell table:style-name="Table34.A2" office:value-type="string">
            <text:p text:style-name="P1461"><text:span text:style-name="T1356">R</text:span><text:span text:style-name="T1355">$</text:span><text:span text:style-name="T1379"> </text:span><text:span text:style-name="T1372">5</text:span><text:span text:style-name="T1363">.</text:span><text:span text:style-name="T1372">600</text:span><text:span text:style-name="T1363">,</text:span><text:span text:style-name="T1372">00</text:span></text:p>
          </table:table-cell>
        </table:table-row>
        <table:table-row table:style-name="Table34.11">
          <table:table-cell table:style-name="Table34.A3" table:number-columns-spanned="6" office:value-type="string">
            <text:p text:style-name="P1462"><text:span text:style-name="T1372">ITEM</text:span><text:span text:style-name="T1400"> </text:span><text:span text:style-name="T1369">17</text:span><text:span text:style-name="T1372">-E</text:span><text:span text:style-name="T1369">X</text:span><text:span text:style-name="T1372">CLUSIVO</text:span><text:span text:style-name="T1400"> </text:span><text:span text:style-name="T1401">PARA</text:span><text:span text:style-name="T1402"> </text:span><text:span text:style-name="T1372">ME</text:span><text:span text:style-name="T1369">I</text:span><text:span text:style-name="T1372">EPP</text:span></text:p>
          </table:table-cell>
          <table:covered-table-cell/>
          <table:covered-table-cell/>
          <table:covered-table-cell/>
          <table:covered-table-cell/>
          <table:covered-table-cell/>
        </table:table-row>
        <table:table-row table:style-name="Table34.8">
          <table:table-cell table:style-name="Table34.A1" office:value-type="string">
            <text:p text:style-name="P1463"><text:span text:style-name="T1387">D</text:span><text:span text:style-name="T1388">e</text:span><text:span text:style-name="T1387">s</text:span><text:span text:style-name="T1388">c</text:span><text:span text:style-name="T1387">r</text:span><text:span text:style-name="T1388">ição</text:span></text:p>
          </table:table-cell>
          <table:table-cell table:style-name="Table34.A1" office:value-type="string">
            <text:p text:style-name="P1464"><text:span text:style-name="T1387">Unid.</text:span><text:span text:style-name="T1387"/></text:p>
          </table:table-cell>
          <table:table-cell table:style-name="Table34.A1" office:value-type="string">
            <text:p text:style-name="P1465"><text:span text:style-name="T1387">Q</text:span><text:span text:style-name="T1388">ua</text:span><text:span text:style-name="T1387">nt.</text:span></text:p>
          </table:table-cell>
          <table:table-cell table:style-name="Table34.A1" office:value-type="string">
            <text:p text:style-name="P1466"><text:span text:style-name="T1372">M</text:span><text:span text:style-name="T1369">a</text:span><text:span text:style-name="T1372">r</text:span><text:span text:style-name="T1369">ca</text:span></text:p>
          </table:table-cell>
          <table:table-cell table:style-name="Table34.A1" office:value-type="string">
            <text:p text:style-name="P1467"><text:span text:style-name="T1355">Va</text:span><text:span text:style-name="T1356">l</text:span><text:span text:style-name="T1355">or</text:span><text:span text:style-name="T1369"> </text:span><text:span text:style-name="T1372">unit</text:span><text:span text:style-name="T1369">á</text:span><text:span text:style-name="T1372">r</text:span><text:span text:style-name="T1369">io</text:span></text:p>
          </table:table-cell>
          <table:table-cell table:style-name="Table34.A1" office:value-type="string">
            <text:p text:style-name="P1468"><text:span text:style-name="T1355">Va</text:span><text:span text:style-name="T1356">lor</text:span><text:span text:style-name="T1386"> </text:span><text:span text:style-name="T1372">Tot</text:span><text:span text:style-name="T1369">a</text:span><text:span text:style-name="T1372">l</text:span></text:p>
          </table:table-cell>
        </table:table-row>
        <table:table-row table:style-name="Table34.13">
          <table:table-cell table:style-name="Table34.A1" office:value-type="string">
            <text:p text:style-name="P1469"><text:span text:style-name="T1355">Chuchu</text:span><text:span text:style-name="T1356">.</text:span><text:span text:style-name="T1395"> </text:span><text:span text:style-name="T1355">De</text:span><text:span text:style-name="T1379"> </text:span><text:span text:style-name="T1355">p</text:span><text:span text:style-name="T1356">r</text:span><text:span text:style-name="T1355">imeira</text:span><text:span text:style-name="T1364"> </text:span><text:span text:style-name="T1355">qua</text:span><text:span text:style-name="T1356">l</text:span><text:span text:style-name="T1359">idade,</text:span><text:span text:style-name="T1378"> </text:span><text:span text:style-name="T1356">l</text:span><text:span text:style-name="T1355">impo,</text:span><text:span text:style-name="T1364"> </text:span><text:span text:style-name="T1355">tamanho médio, esta</text:span><text:span text:style-name="T1356">r</text:span><text:span text:style-name="T1389"> </text:span><text:span text:style-name="T1355">no</text:span><text:span text:style-name="T1379"> </text:span><text:span text:style-name="T1355">ponto</text:span><text:span text:style-name="T1361"> </text:span><text:span text:style-name="T1355">de consumo</text:span><text:span text:style-name="T1357">, </text:span><text:span text:style-name="T1355">com casca sã e sem </text:span><text:span text:style-name="T1356">r</text:span><text:span text:style-name="T1355">uptura</text:span><text:span text:style-name="T1357">, </text:span><text:span text:style-name="T1355">com cheiro e sabor</text:span><text:span text:style-name="T1361"> </text:span><text:span text:style-name="T1355">característico,</text:span><text:span text:style-name="T1391"> </text:span><text:span text:style-name="T1359">isento</text:span><text:span text:style-name="T1403"> </text:span><text:span text:style-name="T1355">de</text:span><text:span text:style-name="T1370"> </text:span><text:span text:style-name="T1355">de</text:span><text:span text:style-name="T1356">f</text:span><text:span text:style-name="T1355">eitos</text:span><text:span text:style-name="T1391"> </text:span><text:span text:style-name="T1355">externos</text:span><text:span text:style-name="T1391"> </text:span><text:span text:style-name="T1355">e</text:span><text:span text:style-name="T1370"> </text:span><text:span text:style-name="T1359">internos</text:span><text:span text:style-name="T1403"> </text:span><text:span text:style-name="T1355">que</text:span><text:span text:style-name="T1391"> </text:span><text:span text:style-name="T1355">prejudiquem</text:span><text:span text:style-name="T1370"> </text:span><text:span text:style-name="T1355">o</text:span><text:span text:style-name="T1361"> </text:span><text:span text:style-name="T1355">consumo</text:span><text:span text:style-name="T1366"> </text:span><text:span text:style-name="T1355">ou</text:span><text:span text:style-name="T1366"> </text:span><text:span text:style-name="T1355">rendimento</text:span><text:span text:style-name="T1358">,</text:span><text:span text:style-name="T1362"> </text:span><text:span text:style-name="T1355">como</text:span><text:span text:style-name="T1358">:</text:span><text:span text:style-name="T1365"> </text:span><text:span text:style-name="T1355">broto</text:span><text:span text:style-name="T1357">,</text:span><text:span text:style-name="T1404"> </text:span><text:span text:style-name="T1355">dano</text:span><text:span text:style-name="T1369"> </text:span><text:span text:style-name="T1355">profundo</text:span><text:span text:style-name="T1358">,</text:span><text:span text:style-name="T1393"> </text:span><text:span text:style-name="T1355">defeito</text:span><text:span text:style-name="T1369"> </text:span><text:span text:style-name="T1355">grave</text:span><text:span text:style-name="T1379"> </text:span><text:span text:style-name="T1355">de</text:span><text:span text:style-name="T1361"> </text:span><text:span text:style-name="T1355">formato</text:span><text:span text:style-name="T1358">, </text:span><text:span text:style-name="T1355">murcho</text:span><text:span text:style-name="T1358">, </text:span><text:span text:style-name="T1359">podridão </text:span><text:span text:style-name="T1355">e fibroso. Deverá ser fresco</text:span><text:span text:style-name="T1358">, </text:span><text:span text:style-name="T1356">i</text:span><text:span text:style-name="T1355">sento de</text:span><text:span text:style-name="T1361"> </text:span><text:span text:style-name="T1355">substâncias</text:span><text:span text:style-name="T1371"> </text:span><text:span text:style-name="T1359">terrosas, </text:span><text:span text:style-name="T1355">su</text:span><text:span text:style-name="T1356">j</text:span><text:span text:style-name="T1359">idades</text:span><text:span text:style-name="T1358">,</text:span><text:span text:style-name="T1362"> </text:span><text:span text:style-name="T1355">parasitas, </text:span><text:span text:style-name="T1356">l</text:span><text:span text:style-name="T1355">arvas</text:span><text:span text:style-name="T1370"> </text:span><text:span text:style-name="T1355">ou</text:span><text:span text:style-name="T1391"> </text:span><text:span text:style-name="T1355">corpos</text:span><text:span text:style-name="T1379"> </text:span><text:span text:style-name="T1355">estranhos</text:span><text:span text:style-name="T1361"> </text:span><text:span text:style-name="T1355">aderidos</text:span><text:span text:style-name="T1391"> </text:span><text:span text:style-name="T1355">a</text:span><text:span text:style-name="T1391"> </text:span><text:span text:style-name="T1355">superfície</text:span><text:span text:style-name="T1370"> </text:span><text:span text:style-name="T1355">externa</text:span><text:span text:style-name="T1358">,</text:span><text:span text:style-name="T1362"> </text:span><text:span text:style-name="T1355">sem</text:span><text:span text:style-name="T1391"> </text:span><text:span text:style-name="T1356">l</text:span><text:span text:style-name="T1355">esões</text:span><text:span text:style-name="T1370"> </text:span><text:span text:style-name="T1355">físicas</text:span><text:span text:style-name="T1391"> </text:span><text:span text:style-name="T1355">e</text:span><text:span text:style-name="T1391"> </text:span><text:span text:style-name="T1355">mecênicas</text:span><text:span text:style-name="T1370"> </text:span><text:span text:style-name="T1355">oriundas</text:span><text:span text:style-name="T1361"> </text:span><text:span text:style-name="T1355">do</text:span><text:span text:style-name="T1364"> </text:span><text:span text:style-name="T1355">manuseio</text:span><text:span text:style-name="T1369"> </text:span><text:span text:style-name="T1355">e</text:span><text:span text:style-name="T1391"> </text:span><text:span text:style-name="T1355">transpo</text:span><text:span text:style-name="T1356">rt</text:span><text:span text:style-name="T1355">e</text:span><text:span text:style-name="T1356">.</text:span><text:span text:style-name="T1405"> </text:span><text:span text:style-name="T1356">L</text:span><text:span text:style-name="T1355">ivre</text:span><text:span text:style-name="T1379"> </text:span><text:span text:style-name="T1355">de</text:span><text:span text:style-name="T1391"> </text:span><text:span text:style-name="T1355">resíduos de</text:span><text:span text:style-name="T1366"> </text:span><text:span text:style-name="T1355">ferti</text:span><text:span text:style-name="T1356">li</text:span><text:span text:style-name="T1355">zantes</text:span></text:p>
          </table:table-cell>
          <table:table-cell table:style-name="Table34.A1" office:value-type="string">
            <text:p text:style-name="P1421"/>
            <text:p text:style-name="P1470"/>
            <text:p text:style-name="P1471"><text:span text:style-name="T1381">KG</text:span><text:span text:style-name="T1381"/></text:p>
          </table:table-cell>
          <table:table-cell table:style-name="Table34.A1" office:value-type="string">
            <text:p text:style-name="P1322"/>
            <text:p text:style-name="P1322"/>
            <text:p text:style-name="P1472"/>
            <text:p text:style-name="P1424"><text:span text:style-name="T1369">1.000</text:span><text:span text:style-name="T1369"/></text:p>
          </table:table-cell>
          <table:table-cell table:style-name="Table34.A1" office:value-type="string">
            <text:p text:style-name="P1322"/>
            <text:p text:style-name="P1322"/>
            <text:p text:style-name="P1472"/>
            <text:p text:style-name="P1425"><text:span text:style-name="T1369">CEASA</text:span><text:span text:style-name="T1369"/></text:p>
          </table:table-cell>
          <table:table-cell table:style-name="Table34.A1" office:value-type="string">
            <text:p text:style-name="P1322"/>
            <text:p text:style-name="P1322"/>
            <text:p text:style-name="P1343"/>
            <text:p text:style-name="P1426"><text:span text:style-name="T1355">R$</text:span><text:span text:style-name="T1366"> </text:span><text:span text:style-name="T1379">3</text:span><text:span text:style-name="T1382">,</text:span><text:span text:style-name="T1379">00</text:span></text:p>
          </table:table-cell>
          <table:table-cell table:style-name="Table34.A1" office:value-type="string">
            <text:p text:style-name="P1322"/>
            <text:p text:style-name="P1322"/>
            <text:p text:style-name="P1343"/>
            <text:p text:style-name="P1442"><text:span text:style-name="T1355">R$</text:span><text:span text:style-name="T1364"> </text:span><text:span text:style-name="T1369">3.000</text:span><text:span text:style-name="T1376">,</text:span><text:span text:style-name="T1369">00</text:span></text:p>
          </table:table-cell>
        </table:table-row>
        <table:table-row table:style-name="Table34.14">
          <table:table-cell table:style-name="Table34.A2" table:number-columns-spanned="5" office:value-type="string">
            <text:p text:style-name="P1473"><text:span text:style-name="T1383">VALOR</text:span><text:span text:style-name="T1356"> </text:span><text:span text:style-name="T1372">GLOBAL</text:span></text:p>
          </table:table-cell>
          <table:covered-table-cell/>
          <table:covered-table-cell/>
          <table:covered-table-cell/>
          <table:covered-table-cell/>
          <table:table-cell table:style-name="Table34.A2" office:value-type="string">
            <text:p text:style-name="P1474"><text:span text:style-name="T1356">R</text:span><text:span text:style-name="T1355">$</text:span><text:span text:style-name="T1364"> </text:span><text:span text:style-name="T1372">3</text:span><text:span text:style-name="T1369">.</text:span><text:span text:style-name="T1372">000</text:span><text:span text:style-name="T1363">,</text:span><text:span text:style-name="T1372">00</text:span></text:p>
          </table:table-cell>
        </table:table-row>
        <table:table-row table:style-name="Table34.3">
          <table:table-cell table:style-name="Table34.A3" table:number-columns-spanned="6" office:value-type="string">
            <text:p text:style-name="P1475"><text:span text:style-name="T1372">ITEM</text:span><text:span text:style-name="T1389"> </text:span><text:span text:style-name="T1372">1</text:span><text:span text:style-name="T1369">8</text:span><text:span text:style-name="T1372">-EXCLUSIVO</text:span><text:span text:style-name="T1406"> </text:span><text:span text:style-name="T1372">PARA</text:span><text:span text:style-name="T1407"> </text:span><text:span text:style-name="T1372">ME</text:span><text:span text:style-name="T1369">I</text:span><text:span text:style-name="T1372">EPP</text:span></text:p>
          </table:table-cell>
          <table:covered-table-cell/>
          <table:covered-table-cell/>
          <table:covered-table-cell/>
          <table:covered-table-cell/>
          <table:covered-table-cell/>
        </table:table-row>
        <table:table-row table:style-name="Table34.16">
          <table:table-cell table:style-name="Table34.A1" office:value-type="string">
            <text:p text:style-name="P1476"><text:span text:style-name="T1387">D</text:span><text:span text:style-name="T1388">e</text:span><text:span text:style-name="T1387">scri</text:span><text:span text:style-name="T1388">çã</text:span><text:span text:style-name="T1387">o</text:span></text:p>
          </table:table-cell>
          <table:table-cell table:style-name="Table34.A1" office:value-type="string">
            <text:p text:style-name="P1477"><text:span text:style-name="T1387">Uni</text:span><text:span text:style-name="T1388">d</text:span><text:span text:style-name="T1387">.</text:span></text:p>
          </table:table-cell>
          <table:table-cell table:style-name="Table34.A1" office:value-type="string">
            <text:p text:style-name="P1478"><text:span text:style-name="T1372">Q</text:span><text:span text:style-name="T1369">uant.</text:span></text:p>
          </table:table-cell>
          <table:table-cell table:style-name="Table34.A1" office:value-type="string">
            <text:p text:style-name="P1479"><text:span text:style-name="T1372">M</text:span><text:span text:style-name="T1369">ar</text:span><text:span text:style-name="T1372">c</text:span><text:span text:style-name="T1369">a</text:span></text:p>
          </table:table-cell>
          <table:table-cell table:style-name="Table34.A1" office:value-type="string">
            <text:p text:style-name="P1480"><text:span text:style-name="T1356">V</text:span><text:span text:style-name="T1355">a</text:span><text:span text:style-name="T1356">lo</text:span><text:span text:style-name="T1355">r</text:span><text:span text:style-name="T1379"> </text:span><text:span text:style-name="T1369">u</text:span><text:span text:style-name="T1372">nit</text:span><text:span text:style-name="T1369">á</text:span><text:span text:style-name="T1372">r</text:span><text:span text:style-name="T1369">io</text:span></text:p>
          </table:table-cell>
          <table:table-cell table:style-name="Table34.A1" office:value-type="string">
            <text:p text:style-name="P1481"><text:span text:style-name="T1355">Va</text:span><text:span text:style-name="T1356">l</text:span><text:span text:style-name="T1355">o</text:span><text:span text:style-name="T1356">r</text:span><text:span text:style-name="T1372"> T</text:span><text:span text:style-name="T1369">o</text:span><text:span text:style-name="T1372">tal</text:span></text:p>
          </table:table-cell>
        </table:table-row>
        <table:table-row table:style-name="Table34.17">
          <table:table-cell table:style-name="Table34.A1" office:value-type="string">
            <text:p text:style-name="P1482"><text:span text:style-name="T1369">COUVE</text:span><text:span text:style-name="T1355"> </text:span><text:span text:style-name="T1369">- de</text:span><text:span text:style-name="T1366"> </text:span><text:span text:style-name="T1369">primeira</text:span><text:span text:style-name="T1375"> </text:span><text:span text:style-name="T1363">qua</text:span><text:span text:style-name="T1372">l</text:span><text:span text:style-name="T1369">idade</text:span><text:span text:style-name="T1374">,</text:span><text:span text:style-name="T1390"> </text:span><text:span text:style-name="T1372">f</text:span><text:span text:style-name="T1369">resca</text:span><text:span text:style-name="T1374">,</text:span><text:span text:style-name="T1408"> </text:span><text:span text:style-name="T1369">firme</text:span><text:span text:style-name="T1376">,</text:span><text:span text:style-name="T1409"> </text:span><text:span text:style-name="T1369">de</text:span><text:span text:style-name="T1366"> </text:span><text:span text:style-name="T1369">co</text:span><text:span text:style-name="T1372">l</text:span><text:span text:style-name="T1363">oração</text:span><text:span text:style-name="T1394"> </text:span><text:span text:style-name="T1363">verde</text:span><text:span text:style-name="T1394"> </text:span><text:span text:style-name="T1369">escuro</text:span><text:span text:style-name="T1376">,</text:span><text:span text:style-name="T1410"> </text:span><text:span text:style-name="T1355">apresentando grau de MAÇO 400 R$ 4,07 R$ 1.628</text:span><text:span text:style-name="T1358">,</text:span><text:span text:style-name="T1355">00 </text:span><text:span text:style-name="T1359">evo</text:span><text:span text:style-name="T1356">l</text:span><text:span text:style-name="T1355">ução</text:span><text:span text:style-name="T1361"> </text:span><text:span text:style-name="T1369">comp</text:span><text:span text:style-name="T1372">l</text:span><text:span text:style-name="T1369">eta</text:span><text:span text:style-name="T1366"> </text:span><text:span text:style-name="T1369">do</text:span><text:span text:style-name="T1379"> </text:span><text:span text:style-name="T1369">tamanho,</text:span><text:span text:style-name="T1411"> </text:span><text:span text:style-name="T1369">aroma</text:span><text:span text:style-name="T1376">,</text:span><text:span text:style-name="T1382"> </text:span><text:span text:style-name="T1369">sem</text:span><text:span text:style-name="T1379"> </text:span><text:span text:style-name="T1369">manchas</text:span><text:span text:style-name="T1355"> </text:span><text:span text:style-name="T1369">ama</text:span><text:span text:style-name="T1372">r</text:span><text:span text:style-name="T1369">eladas</text:span><text:span text:style-name="T1374">,</text:span><text:span text:style-name="T1390"> </text:span><text:span text:style-name="T1369">sem sujidades</text:span><text:span text:style-name="T1374">,</text:span><text:span text:style-name="T1360"> </text:span><text:span text:style-name="T1355">parasi</text:span><text:span text:style-name="T1356">t</text:span><text:span text:style-name="T1355">as</text:span><text:span text:style-name="T1358">,</text:span><text:span text:style-name="T1362"> </text:span><text:span text:style-name="T1356">l</text:span><text:span text:style-name="T1355">arvas</text:span><text:span text:style-name="T1391"> </text:span><text:span text:style-name="T1355">ou</text:span><text:span text:style-name="T1366"> </text:span><text:span text:style-name="T1355">out</text:span><text:span text:style-name="T1356">r</text:span><text:span text:style-name="T1355">os</text:span><text:span text:style-name="T1391"> </text:span><text:span text:style-name="T1355">defeitos</text:span><text:span text:style-name="T1373"> </text:span><text:span text:style-name="T1355">que</text:span><text:span text:style-name="T1379"> </text:span><text:span text:style-name="T1355">possam</text:span><text:span text:style-name="T1371"> </text:span><text:span text:style-name="T1355">a</text:span><text:span text:style-name="T1356">lt</text:span><text:span text:style-name="T1355">erar</text:span><text:span text:style-name="T1391"> </text:span><text:span text:style-name="T1355">sua</text:span><text:span text:style-name="T1379"> </text:span><text:span text:style-name="T1355">aparência e</text:span><text:span text:style-name="T1361"> </text:span><text:span text:style-name="T1355">qua</text:span><text:span text:style-name="T1356">l</text:span><text:span text:style-name="T1355">idade</text:span><text:span text:style-name="T1357">, </text:span><text:span text:style-name="T1355">sem </text:span><text:span text:style-name="T1356">l</text:span><text:span text:style-name="T1355">esões físicas e mecânicas </text:span><text:span text:style-name="T1359">oriundas </text:span><text:span text:style-name="T1355">do manuseio e</text:span><text:span text:style-name="T1361"> </text:span><text:span text:style-name="T1355">transporte</text:span><text:span text:style-name="T1356">.</text:span><text:span text:style-name="T1412"> <text:s/></text:span><text:span text:style-name="T1355">Livre</text:span><text:span text:style-name="T1413"> <text:s/></text:span><text:span text:style-name="T1355">de</text:span><text:span text:style-name="T1414"> <text:s/></text:span><text:span text:style-name="T1356">r</text:span><text:span text:style-name="T1355">es</text:span><text:span text:style-name="T1356">í</text:span><text:span text:style-name="T1355">duos</text:span><text:span text:style-name="T1415"> <text:s/></text:span><text:span text:style-name="T1355">de</text:span><text:span text:style-name="T1416"> <text:s/></text:span><text:span text:style-name="T1355">ferti</text:span><text:span text:style-name="T1356">l</text:span><text:span text:style-name="T1359">izantes</text:span><text:span text:style-name="T1356">.</text:span><text:span text:style-name="T1417"> <text:s/></text:span><text:span text:style-name="T1355">Maço</text:span><text:span text:style-name="T1416"> <text:s/></text:span><text:span text:style-name="T1364">com</text:span></text:p>
            <text:p text:style-name="P1483"><text:span text:style-name="T1379">aproximadamente</text:span><text:span text:style-name="T1375"> </text:span><text:span text:style-name="T1379">200</text:span><text:span text:style-name="T1375"> </text:span><text:span text:style-name="T1379">gramas</text:span><text:span text:style-name="T1393">.</text:span></text:p>
          </table:table-cell>
          <table:table-cell table:style-name="Table34.A1" office:value-type="string">
            <text:p text:style-name="P1322"/>
            <text:p text:style-name="P1322"/>
            <text:p text:style-name="P1322"/>
            <text:p text:style-name="P1484"><text:span text:style-name="T1379">MAÇO</text:span><text:span text:style-name="T1379"/></text:p>
          </table:table-cell>
          <table:table-cell table:style-name="Table34.A1" office:value-type="string">
            <text:p text:style-name="P1322"/>
            <text:p text:style-name="P1322"/>
            <text:p text:style-name="P1322"/>
            <text:p text:style-name="P1485"><text:span text:style-name="T1364">400</text:span><text:span text:style-name="T1364"/></text:p>
          </table:table-cell>
          <table:table-cell table:style-name="Table34.A1" office:value-type="string">
            <text:p text:style-name="P1322"/>
            <text:p text:style-name="P1322"/>
            <text:p text:style-name="P1322"/>
            <text:p text:style-name="P1425"><text:span text:style-name="T1369">CEASA</text:span><text:span text:style-name="T1369"/></text:p>
          </table:table-cell>
          <table:table-cell table:style-name="Table34.A1" office:value-type="string">
            <text:p text:style-name="P1322"/>
            <text:p text:style-name="P1322"/>
            <text:p text:style-name="P1322"/>
            <text:p text:style-name="P1486"><text:span text:style-name="T1355">R$</text:span><text:span text:style-name="T1370"> </text:span><text:span text:style-name="T1379">4,00</text:span></text:p>
          </table:table-cell>
          <table:table-cell table:style-name="Table34.A1" office:value-type="string">
            <text:p text:style-name="P1322"/>
            <text:p text:style-name="P1322"/>
            <text:p text:style-name="P1322"/>
            <text:p text:style-name="P1487"><text:span text:style-name="T1379">R$</text:span><text:span text:style-name="T1364"> </text:span><text:span text:style-name="T1369">1.600</text:span><text:span text:style-name="T1374">,</text:span><text:span text:style-name="T1363">00</text:span></text:p>
          </table:table-cell>
        </table:table-row>
        <table:table-row table:style-name="Table34.18">
          <table:table-cell table:style-name="Table34.A2" table:number-columns-spanned="5" office:value-type="string">
            <text:p text:style-name="P1488"><text:span text:style-name="T1383">VALOR</text:span><text:span text:style-name="T1356"> </text:span><text:span text:style-name="T1372">GLOBAL</text:span></text:p>
          </table:table-cell>
          <table:covered-table-cell/>
          <table:covered-table-cell/>
          <table:covered-table-cell/>
          <table:covered-table-cell/>
          <table:table-cell table:style-name="Table34.A2" office:value-type="string">
            <text:p text:style-name="P1489"><text:span text:style-name="T1372">R$1.</text:span><text:span text:style-name="T1369">6</text:span><text:span text:style-name="T1372">00</text:span><text:span text:style-name="T1369">,</text:span><text:span text:style-name="T1372">00</text:span></text:p>
          </table:table-cell>
        </table:table-row>
        <table:table-row table:style-name="Table34.11">
          <table:table-cell table:style-name="Table34.A3" table:number-columns-spanned="6" office:value-type="string">
            <text:p text:style-name="P1490"><text:span text:style-name="T1372">ITEM</text:span><text:span text:style-name="T1395"> </text:span><text:span text:style-name="T1372">19-EXCLUSIVO</text:span><text:span text:style-name="T1418"> </text:span><text:span text:style-name="T1401">PARA</text:span><text:span text:style-name="T1419"> </text:span><text:span text:style-name="T1372">ME</text:span><text:span text:style-name="T1369">I</text:span><text:span text:style-name="T1372">EPP</text:span></text:p>
          </table:table-cell>
          <table:covered-table-cell/>
          <table:covered-table-cell/>
          <table:covered-table-cell/>
          <table:covered-table-cell/>
          <table:covered-table-cell/>
        </table:table-row>
        <table:table-row table:style-name="Table34.20">
          <table:table-cell table:style-name="Table34.A1" office:value-type="string">
            <text:p text:style-name="P1491"><text:span text:style-name="T1387">D</text:span><text:span text:style-name="T1388">es</text:span><text:span text:style-name="T1387">cri</text:span><text:span text:style-name="T1388">çã</text:span><text:span text:style-name="T1387">o</text:span></text:p>
          </table:table-cell>
          <table:table-cell table:style-name="Table34.A1" office:value-type="string">
            <text:p text:style-name="P1492"><text:span text:style-name="T1387">Uni</text:span><text:span text:style-name="T1388">d</text:span><text:span text:style-name="T1387">.</text:span></text:p>
          </table:table-cell>
          <table:table-cell table:style-name="Table34.A1" office:value-type="string">
            <text:p text:style-name="P1493"><text:span text:style-name="T1369">Qua</text:span><text:span text:style-name="T1372">n</text:span><text:span text:style-name="T1369">t.</text:span></text:p>
          </table:table-cell>
          <table:table-cell table:style-name="Table34.A1" office:value-type="string">
            <text:p text:style-name="P1494"><text:span text:style-name="T1372">M</text:span><text:span text:style-name="T1369">a</text:span><text:span text:style-name="T1372">r</text:span><text:span text:style-name="T1369">ca</text:span></text:p>
          </table:table-cell>
          <table:table-cell table:style-name="Table34.A1" office:value-type="string">
            <text:p text:style-name="P1495"><text:span text:style-name="T1355">Va</text:span><text:span text:style-name="T1356">lo</text:span><text:span text:style-name="T1355">r</text:span><text:span text:style-name="T1379"> </text:span><text:span text:style-name="T1369">u</text:span><text:span text:style-name="T1372">nit</text:span><text:span text:style-name="T1369">á</text:span><text:span text:style-name="T1372">r</text:span><text:span text:style-name="T1369">io</text:span></text:p>
          </table:table-cell>
          <table:table-cell table:style-name="Table34.A1" office:value-type="string">
            <text:p text:style-name="P1496"><text:span text:style-name="T1355">Va</text:span><text:span text:style-name="T1356">l</text:span><text:span text:style-name="T1355">o</text:span><text:span text:style-name="T1356">r</text:span><text:span text:style-name="T1383"> </text:span><text:span text:style-name="T1372">T</text:span><text:span text:style-name="T1369">ota</text:span><text:span text:style-name="T1372">l</text:span></text:p>
          </table:table-cell>
        </table:table-row>
        <table:table-row table:style-name="Table34.9">
          <table:table-cell table:style-name="Table34.A1" office:value-type="string">
            <text:p text:style-name="P1497"><text:span text:style-name="T1355">CO</text:span><text:span text:style-name="T1356">U</text:span><text:span text:style-name="T1355">V</text:span><text:span text:style-name="T1356">E-FL</text:span><text:span text:style-name="T1355">OR. </text:span><text:span text:style-name="T1356">- </text:span><text:span text:style-name="T1355">nova</text:span><text:span text:style-name="T1358">, </text:span><text:span text:style-name="T1355">de primeira qua</text:span><text:span text:style-name="T1356">l</text:span><text:span text:style-name="T1359">idade</text:span><text:span text:style-name="T1357">, </text:span><text:span text:style-name="T1355">firme e intacta</text:span><text:span text:style-name="T1358">, </text:span><text:span text:style-name="T1355">fresca</text:span><text:span text:style-name="T1357">,</text:span><text:span text:style-name="T1410"> </text:span><text:span text:style-name="T1372">li</text:span><text:span text:style-name="T1369">mpa</text:span><text:span text:style-name="T1376">,</text:span><text:span text:style-name="T1409"> </text:span><text:span text:style-name="T1363">isenta</text:span><text:span text:style-name="T1378"> </text:span><text:span text:style-name="T1369">de</text:span><text:span text:style-name="T1364"> </text:span><text:span text:style-name="T1369">pragas,</text:span><text:span text:style-name="T1366"> </text:span><text:span text:style-name="T1369">enferm</text:span><text:span text:style-name="T1372">i</text:span><text:span text:style-name="T1369">dades</text:span><text:span text:style-name="T1374">,</text:span><text:span text:style-name="T1420"> </text:span><text:span text:style-name="T1369">sem</text:span><text:span text:style-name="T1366"> </text:span><text:span text:style-name="T1369">ferimentos</text:span><text:span text:style-name="T1399"> </text:span><text:span text:style-name="T1369">ou defeitos</text:span><text:span text:style-name="T1374">,</text:span><text:span text:style-name="T1390"> </text:span><text:span text:style-name="T1372">i</text:span><text:span text:style-name="T1369">senta</text:span><text:span text:style-name="T1361"> </text:span><text:span text:style-name="T1355">de materia</text:span><text:span text:style-name="T1356">l </text:span><text:span text:style-name="T1355">ter</text:span><text:span text:style-name="T1356">r</text:span><text:span text:style-name="T1355">oso</text:span><text:span text:style-name="T1358">, </text:span><text:span text:style-name="T1355">com coloração uniforme</text:span><text:span text:style-name="T1358">, </text:span><text:span text:style-name="T1355">sem manchas</text:span><text:span text:style-name="T1358">, </text:span><text:span text:style-name="T1355">isen</text:span><text:span text:style-name="T1356">t</text:span><text:span text:style-name="T1355">o </text:span><text:span text:style-name="T1359">de</text:span><text:span text:style-name="T1368"> </text:span><text:span text:style-name="T1355">partes</text:span><text:span text:style-name="T1421"> </text:span><text:span text:style-name="T1355">pútridas.</text:span><text:span text:style-name="T1422"> </text:span><text:span text:style-name="T1359">Suficientemente</text:span><text:span text:style-name="T1423"> </text:span><text:span text:style-name="T1355">desenvolvida</text:span><text:span text:style-name="T1358">, </text:span><text:span text:style-name="T1355">em</text:span><text:span text:style-name="T1421"> </text:span><text:span text:style-name="T1355">perfeito</text:span><text:span text:style-name="T1398"> </text:span><text:span text:style-name="T1355">estado</text:span><text:span text:style-name="T1424"> </text:span><text:span text:style-name="T1355">de</text:span></text:p>
            <text:p text:style-name="P1498"><text:span text:style-name="T1355">conservação e</text:span><text:span text:style-name="T1364"> </text:span><text:span text:style-name="T1355">maturação, sem</text:span><text:span text:style-name="T1371"> </text:span><text:span text:style-name="T1356">l</text:span><text:span text:style-name="T1355">esões</text:span><text:span text:style-name="T1366"> </text:span><text:span text:style-name="T1355">de</text:span><text:span text:style-name="T1364"> </text:span><text:span text:style-name="T1355">origem</text:span><text:span text:style-name="T1364"> </text:span><text:span text:style-name="T1355">físicas</text:span><text:span text:style-name="T1371"> </text:span><text:span text:style-name="T1355">ou</text:span><text:span text:style-name="T1366"> </text:span><text:span text:style-name="T1355">mecânicas</text:span><text:span text:style-name="T1361"> </text:span><text:span text:style-name="T1355">oriundas do manuseio e</text:span><text:span text:style-name="T1379"> </text:span><text:span text:style-name="T1355">transporte</text:span><text:span text:style-name="T1356">.</text:span></text:p>
          </table:table-cell>
          <table:table-cell table:style-name="Table34.A1" office:value-type="string">
            <text:p text:style-name="P1421"/>
            <text:p text:style-name="P1499"/>
            <text:p text:style-name="P1471"><text:span text:style-name="T1381">KG</text:span><text:span text:style-name="T1381"/></text:p>
          </table:table-cell>
          <table:table-cell table:style-name="Table34.A1" office:value-type="string">
            <text:p text:style-name="P1322"/>
            <text:p text:style-name="P1500"/>
            <text:p text:style-name="P1485"><text:span text:style-name="T1364">400</text:span><text:span text:style-name="T1364"/></text:p>
          </table:table-cell>
          <table:table-cell table:style-name="Table34.A1" office:value-type="string">
            <text:p text:style-name="P1322"/>
            <text:p text:style-name="P1500"/>
            <text:p text:style-name="P1425"><text:span text:style-name="T1369">CEASA</text:span><text:span text:style-name="T1369"/></text:p>
          </table:table-cell>
          <table:table-cell table:style-name="Table34.A1" office:value-type="string">
            <text:p text:style-name="P1322"/>
            <text:p text:style-name="P1501"/>
            <text:p text:style-name="P1486"><text:span text:style-name="T1355">R$</text:span><text:span text:style-name="T1364"> </text:span><text:span text:style-name="T1379">8,60</text:span></text:p>
          </table:table-cell>
          <table:table-cell table:style-name="Table34.A1" office:value-type="string">
            <text:p text:style-name="P1322"/>
            <text:p text:style-name="P1501"/>
            <text:p text:style-name="P1502"><text:span text:style-name="T1379">R$</text:span><text:span text:style-name="T1371"> </text:span><text:span text:style-name="T1363">3.440,00</text:span></text:p>
          </table:table-cell>
        </table:table-row>
        <table:table-row table:style-name="Table34.2">
          <table:table-cell table:style-name="Table34.A2" table:number-columns-spanned="5" office:value-type="string">
            <text:p text:style-name="P1503"><text:span text:style-name="T1369">V</text:span><text:span text:style-name="T1372">ALOR</text:span><text:span text:style-name="T1395"> </text:span><text:span text:style-name="T1372">GLOBAL</text:span></text:p>
          </table:table-cell>
          <table:covered-table-cell/>
          <table:covered-table-cell/>
          <table:covered-table-cell/>
          <table:covered-table-cell/>
          <table:table-cell table:style-name="Table34.A2" office:value-type="string">
            <text:p text:style-name="P1504"><text:span text:style-name="T1356">R</text:span><text:span text:style-name="T1355">$</text:span><text:span text:style-name="T1364"> </text:span><text:span text:style-name="T1369">3.</text:span><text:span text:style-name="T1372">440</text:span><text:span text:style-name="T1363">,</text:span><text:span text:style-name="T1372">00</text:span></text:p>
          </table:table-cell>
        </table:table-row>
        <table:table-row table:style-name="Table34.11">
          <table:table-cell table:style-name="Table34.A3" table:number-columns-spanned="6" office:value-type="string">
            <text:p text:style-name="P1505"><text:span text:style-name="T1372">ITEM</text:span><text:span text:style-name="T1385"> </text:span><text:span text:style-name="T1372">20-EXCLUSIVO</text:span><text:span text:style-name="T1356"> </text:span><text:span text:style-name="T1372">PARA</text:span><text:span text:style-name="T1389"> </text:span><text:span text:style-name="T1372">ME</text:span><text:span text:style-name="T1369">I</text:span><text:span text:style-name="T1372">EPP</text:span></text:p>
          </table:table-cell>
          <table:covered-table-cell/>
          <table:covered-table-cell/>
          <table:covered-table-cell/>
          <table:covered-table-cell/>
          <table:covered-table-cell/>
        </table:table-row>
        <table:table-row table:style-name="Table34.4">
          <table:table-cell table:style-name="Table34.A1" office:value-type="string">
            <text:p text:style-name="P1506"><text:span text:style-name="T1387">Des</text:span><text:span text:style-name="T1388">c</text:span><text:span text:style-name="T1387">ri</text:span><text:span text:style-name="T1388">çã</text:span><text:span text:style-name="T1387">o</text:span></text:p>
          </table:table-cell>
          <table:table-cell table:style-name="Table34.A1" office:value-type="string">
            <text:p text:style-name="P1507"><text:span text:style-name="T1387">Unid</text:span><text:span text:style-name="T1425">.</text:span></text:p>
          </table:table-cell>
          <table:table-cell table:style-name="Table34.A1" office:value-type="string">
            <text:p text:style-name="P1508"><text:span text:style-name="T1372">Quant.</text:span><text:span text:style-name="T1372"/></text:p>
          </table:table-cell>
          <table:table-cell table:style-name="Table34.A1" office:value-type="string">
            <text:p text:style-name="P1509"><text:span text:style-name="T1383">M</text:span><text:span text:style-name="T1379">a</text:span><text:span text:style-name="T1383">rc</text:span><text:span text:style-name="T1379">a</text:span></text:p>
          </table:table-cell>
          <table:table-cell table:style-name="Table34.A1" office:value-type="string">
            <text:p text:style-name="P1510"><text:span text:style-name="T1356">Valo</text:span><text:span text:style-name="T1355">r</text:span><text:span text:style-name="T1379"> </text:span><text:span text:style-name="T1372">un</text:span><text:span text:style-name="T1369">i</text:span><text:span text:style-name="T1372">t</text:span><text:span text:style-name="T1369">á</text:span><text:span text:style-name="T1372">r</text:span><text:span text:style-name="T1369">i</text:span><text:span text:style-name="T1372">o</text:span></text:p>
          </table:table-cell>
          <table:table-cell table:style-name="Table34.A1" office:value-type="string">
            <text:p text:style-name="P1511"><text:span text:style-name="T1356">V</text:span><text:span text:style-name="T1355">a</text:span><text:span text:style-name="T1356">l</text:span><text:span text:style-name="T1355">o</text:span><text:span text:style-name="T1356">r</text:span><text:span text:style-name="T1383"> </text:span><text:span text:style-name="T1372">T</text:span><text:span text:style-name="T1369">o</text:span><text:span text:style-name="T1372">t</text:span><text:span text:style-name="T1369">a</text:span><text:span text:style-name="T1372">l</text:span></text:p>
          </table:table-cell>
        </table:table-row>
        <table:table-row table:style-name="Table34.9">
          <table:table-cell table:style-name="Table34.A1" office:value-type="string">
            <text:p text:style-name="P1512"><text:span text:style-name="T1355">Goiaba</text:span><text:span text:style-name="T1356">. </text:span><text:span text:style-name="T1355">De primeira qualidade</text:span><text:span text:style-name="T1358">, </text:span><text:span text:style-name="T1355">ve</text:span><text:span text:style-name="T1356">r</text:span><text:span text:style-name="T1355">me</text:span><text:span text:style-name="T1356">lh</text:span><text:span text:style-name="T1355">a</text:span><text:span text:style-name="T1358">, </text:span><text:span text:style-name="T1355">fresca</text:span><text:span text:style-name="T1358">, </text:span><text:span text:style-name="T1355">com aspecto</text:span><text:span text:style-name="T1358">, </text:span><text:span text:style-name="T1355">cor</text:span><text:span text:style-name="T1357">,</text:span><text:span text:style-name="T1410"> </text:span><text:span text:style-name="T1359">cheiro </text:span><text:span text:style-name="T1355">e sabor próprio</text:span><text:span text:style-name="T1358">,</text:span><text:span text:style-name="T1390"> </text:span><text:span text:style-name="T1359">com </text:span><text:span text:style-name="T1355">po</text:span><text:span text:style-name="T1356">l</text:span><text:span text:style-name="T1355">pa</text:span><text:span text:style-name="T1373"> </text:span><text:span text:style-name="T1355">firme</text:span><text:span text:style-name="T1369"> </text:span><text:span text:style-name="T1355">e</text:span><text:span text:style-name="T1379"> </text:span><text:span text:style-name="T1355">intacta</text:span><text:span text:style-name="T1358">,</text:span><text:span text:style-name="T1393"> </text:span><text:span text:style-name="T1359">tamanho </text:span><text:span text:style-name="T1355">e</text:span><text:span text:style-name="T1364"> </text:span><text:span text:style-name="T1355">coloração</text:span><text:span text:style-name="T1361"> </text:span><text:span text:style-name="T1355">uni</text:span><text:span text:style-name="T1356">f</text:span><text:span text:style-name="T1355">ormes</text:span><text:span text:style-name="T1358">, </text:span><text:span text:style-name="T1355">devendo ser bem desenvo</text:span><text:span text:style-name="T1356">l</text:span><text:span text:style-name="T1355">vida e madura</text:span><text:span text:style-name="T1358">, </text:span><text:span text:style-name="T1355">isenta de</text:span><text:span text:style-name="T1361"> </text:span><text:span text:style-name="T1355">enfermidades</text:span><text:span text:style-name="T1358">, </text:span><text:span text:style-name="T1355">ma</text:span><text:span text:style-name="T1356">t</text:span><text:span text:style-name="T1355">eria</text:span><text:span text:style-name="T1356">l t</text:span><text:span text:style-name="T1355">erroso e </text:span><text:span text:style-name="T1359">umidade </text:span><text:span text:style-name="T1355">externa anorma</text:span><text:span text:style-name="T1356">l</text:span><text:span text:style-name="T1359">, </text:span><text:span text:style-name="T1355">isenta de</text:span><text:span text:style-name="T1361"> </text:span><text:span text:style-name="T1369">sujidades</text:span><text:span text:style-name="T1374">,</text:span><text:span text:style-name="T1426"> </text:span><text:span text:style-name="T1369">parasitas</text:span><text:span text:style-name="T1375"> </text:span><text:span text:style-name="T1369">e </text:span><text:span text:style-name="T1372">l</text:span><text:span text:style-name="T1369">arvas,</text:span><text:span text:style-name="T1427"> </text:span><text:span text:style-name="T1363">sem </text:span><text:span text:style-name="T1372">l</text:span><text:span text:style-name="T1369">esões</text:span><text:span text:style-name="T1371"> </text:span><text:span text:style-name="T1369">físicas</text:span><text:span text:style-name="T1428"> </text:span><text:span text:style-name="T1369">e</text:span><text:span text:style-name="T1379"> </text:span><text:span text:style-name="T1369">mecânicas</text:span><text:span text:style-name="T1429"> </text:span><text:span text:style-name="T1369">oriundas</text:span><text:span text:style-name="T1371"> </text:span><text:span text:style-name="T1364">do</text:span></text:p>
            <text:p text:style-name="P1513"><text:span text:style-name="T1379">manuseio</text:span><text:span text:style-name="T1411"> </text:span><text:span text:style-name="T1379">e</text:span><text:span text:style-name="T1430"> </text:span><text:span text:style-name="T1379">transporte</text:span><text:span text:style-name="T1383">.</text:span></text:p>
          </table:table-cell>
          <table:table-cell table:style-name="Table34.A1" office:value-type="string">
            <text:p text:style-name="P1421"/>
            <text:p text:style-name="P1499"/>
            <text:p text:style-name="P1514"><text:span text:style-name="T1381">KG</text:span><text:span text:style-name="T1381"/></text:p>
          </table:table-cell>
          <table:table-cell table:style-name="Table34.A1" office:value-type="string">
            <text:p text:style-name="P1322"/>
            <text:p text:style-name="P1500"/>
            <text:p text:style-name="P1515"><text:span text:style-name="T1364">400</text:span><text:span text:style-name="T1364"/></text:p>
          </table:table-cell>
          <table:table-cell table:style-name="Table34.A1" office:value-type="string">
            <text:p text:style-name="P1322"/>
            <text:p text:style-name="P1500"/>
            <text:p text:style-name="P1516"><text:span text:style-name="T1369">CEASA</text:span><text:span text:style-name="T1369"/></text:p>
          </table:table-cell>
          <table:table-cell table:style-name="Table34.A1" office:value-type="string">
            <text:p text:style-name="P1322"/>
            <text:p text:style-name="P1500"/>
            <text:p text:style-name="P1426"><text:span text:style-name="T1355">R$</text:span><text:span text:style-name="T1364"> </text:span><text:span text:style-name="T1379">5</text:span><text:span text:style-name="T1393">,</text:span><text:span text:style-name="T1394">90</text:span></text:p>
          </table:table-cell>
          <table:table-cell table:style-name="Table34.A1" office:value-type="string">
            <text:p text:style-name="P1322"/>
            <text:p text:style-name="P1500"/>
            <text:p text:style-name="P1459"><text:span text:style-name="T1369">R$</text:span><text:span text:style-name="T1364"> </text:span><text:span text:style-name="T1369">2.360</text:span><text:span text:style-name="T1376">,</text:span><text:span text:style-name="T1369">00</text:span></text:p>
          </table:table-cell>
        </table:table-row>
        <table:table-row table:style-name="Table34.2">
          <table:table-cell table:style-name="Table34.A2" table:number-columns-spanned="5" office:value-type="string">
            <text:p text:style-name="P1517"><text:span text:style-name="T1369">V</text:span><text:span text:style-name="T1372">AL</text:span><text:span text:style-name="T1369">O</text:span><text:span text:style-name="T1372">R</text:span><text:span text:style-name="T1395"> </text:span><text:span text:style-name="T1372">GLOBAL</text:span></text:p>
          </table:table-cell>
          <table:covered-table-cell/>
          <table:covered-table-cell/>
          <table:covered-table-cell/>
          <table:covered-table-cell/>
          <table:table-cell table:style-name="Table34.A2" office:value-type="string">
            <text:p text:style-name="P1518"><text:span text:style-name="T1356">R</text:span><text:span text:style-name="T1355">$</text:span><text:span text:style-name="T1371"> </text:span><text:span text:style-name="T1369">2.</text:span><text:span text:style-name="T1372">360</text:span><text:span text:style-name="T1363">,</text:span><text:span text:style-name="T1372">00</text:span></text:p>
          </table:table-cell>
        </table:table-row>
        <table:table-row table:style-name="Table34.3">
          <table:table-cell table:style-name="Table34.A3" table:number-columns-spanned="6" office:value-type="string">
            <text:p text:style-name="P1519"><text:span text:style-name="T1372">ITEM 21-E</text:span><text:span text:style-name="T1369">X</text:span><text:span text:style-name="T1372">CLUSIVO</text:span><text:span text:style-name="T1385"> </text:span><text:span text:style-name="T1372">PARA</text:span><text:span text:style-name="T1431"> </text:span><text:span text:style-name="T1372">ME</text:span><text:span text:style-name="T1369">I</text:span><text:span text:style-name="T1372">EPP</text:span></text:p>
          </table:table-cell>
          <table:covered-table-cell/>
          <table:covered-table-cell/>
          <table:covered-table-cell/>
          <table:covered-table-cell/>
          <table:covered-table-cell/>
        </table:table-row>
        <table:table-row table:style-name="Table34.4">
          <table:table-cell table:style-name="Table34.A1" office:value-type="string">
            <text:p text:style-name="P1520"><text:span text:style-name="T1387">D</text:span><text:span text:style-name="T1388">esc</text:span><text:span text:style-name="T1387">ri</text:span><text:span text:style-name="T1388">ção</text:span></text:p>
          </table:table-cell>
          <table:table-cell table:style-name="Table34.A1" office:value-type="string">
            <text:p text:style-name="P1521"><text:span text:style-name="T1387">Unid.</text:span><text:span text:style-name="T1387"/></text:p>
          </table:table-cell>
          <table:table-cell table:style-name="Table34.A1" office:value-type="string">
            <text:p text:style-name="P1522"><text:span text:style-name="T1372">Qu</text:span><text:span text:style-name="T1369">a</text:span><text:span text:style-name="T1372">n</text:span><text:span text:style-name="T1369">t.</text:span></text:p>
          </table:table-cell>
          <table:table-cell table:style-name="Table34.A1" office:value-type="string">
            <text:p text:style-name="P1523"><text:span text:style-name="T1372">M</text:span><text:span text:style-name="T1369">a</text:span><text:span text:style-name="T1372">r</text:span><text:span text:style-name="T1369">ca</text:span></text:p>
          </table:table-cell>
          <table:table-cell table:style-name="Table34.A1" office:value-type="string">
            <text:p text:style-name="P1524"><text:span text:style-name="T1356">Val</text:span><text:span text:style-name="T1355">o</text:span><text:span text:style-name="T1356">r</text:span><text:span text:style-name="T1372"> uni</text:span><text:span text:style-name="T1369">tá</text:span><text:span text:style-name="T1372">r</text:span><text:span text:style-name="T1369">io</text:span></text:p>
          </table:table-cell>
          <table:table-cell table:style-name="Table34.A1" office:value-type="string">
            <text:p text:style-name="P1525"><text:span text:style-name="T1355">Va</text:span><text:span text:style-name="T1356">l</text:span><text:span text:style-name="T1355">o</text:span><text:span text:style-name="T1356">r</text:span><text:span text:style-name="T1386"> </text:span><text:span text:style-name="T1372">T</text:span><text:span text:style-name="T1369">ota</text:span><text:span text:style-name="T1372">l</text:span></text:p>
          </table:table-cell>
        </table:table-row>
        <table:table-row table:style-name="Table34.29">
          <table:table-cell table:style-name="Table34.A29" office:value-type="string">
            <text:p text:style-name="P1526"><text:span text:style-name="T1372">l</text:span><text:span text:style-name="T1369">nhame</text:span><text:span text:style-name="T1374">.</text:span><text:span text:style-name="T1393"> </text:span><text:span text:style-name="T1369">De</text:span><text:span text:style-name="T1428"> </text:span><text:span text:style-name="T1369">pr</text:span><text:span text:style-name="T1372">i</text:span><text:span text:style-name="T1369">meira</text:span><text:span text:style-name="T1364"> </text:span><text:span text:style-name="T1369">qua</text:span><text:span text:style-name="T1372">l</text:span><text:span text:style-name="T1369">idade,</text:span><text:span text:style-name="T1371"> </text:span><text:span text:style-name="T1369">in</text:span><text:span text:style-name="T1429"> </text:span><text:span text:style-name="T1369">natura</text:span><text:span text:style-name="T1376">,</text:span><text:span text:style-name="T1432"> </text:span><text:span text:style-name="T1363">inteiro</text:span><text:span text:style-name="T1374">,</text:span><text:span text:style-name="T1433"> </text:span><text:span text:style-name="T1369">tamanho</text:span><text:span text:style-name="T1434"> </text:span><text:span text:style-name="T1369">médio/grande</text:span><text:span text:style-name="T1376">,</text:span></text:p>
            <text:p text:style-name="P1527"><text:span text:style-name="T1363">intacto e</text:span><text:span text:style-name="T1403"> </text:span><text:span text:style-name="T1369">firme</text:span><text:span text:style-name="T1374">,</text:span><text:span text:style-name="T1435"> </text:span><text:span text:style-name="T1369">sem</text:span><text:span text:style-name="T1379"> </text:span><text:span text:style-name="T1369">danos aparentes</text:span><text:span text:style-name="T1355"> </text:span><text:span text:style-name="T1369">e</text:span><text:span text:style-name="T1396"> </text:span><text:span text:style-name="T1369">pontos</text:span><text:span text:style-name="T1371"> </text:span><text:span text:style-name="T1369">indicativos</text:span><text:span text:style-name="T1355"> </text:span><text:span text:style-name="T1369">de</text:span><text:span text:style-name="T1391"> </text:span><text:span text:style-name="T1369">germinação</text:span><text:span text:style-name="T1376">,</text:span><text:span text:style-name="T1410"> </text:span><text:span text:style-name="T1355">sem</text:span><text:span text:style-name="T1436"> </text:span><text:span text:style-name="T1356">r</text:span><text:span text:style-name="T1355">achaduras,</text:span><text:span text:style-name="T1437"> </text:span><text:span text:style-name="T1355">perfurações</text:span><text:span text:style-name="T1438"> </text:span><text:span text:style-name="T1359">e</text:span><text:span text:style-name="T1439"> </text:span><text:span text:style-name="T1355">cortes,</text:span><text:span text:style-name="T1440"> </text:span><text:span text:style-name="T1355">isento</text:span><text:span text:style-name="T1441"> </text:span><text:span text:style-name="T1355">de</text:span><text:span text:style-name="T1441"> </text:span><text:span text:style-name="T1355">sujidades,</text:span><text:span text:style-name="T1438"> </text:span><text:span text:style-name="T1369">pragas,</text:span></text:p>
          </table:table-cell>
          <table:table-cell table:style-name="Table34.A29" office:value-type="string">
            <text:p text:style-name="P1374"/>
            <text:p text:style-name="P1528"><text:span text:style-name="T1364">KG</text:span><text:span text:style-name="T1364"/></text:p>
          </table:table-cell>
          <table:table-cell table:style-name="Table34.A29" office:value-type="string">
            <text:p text:style-name="P1374"/>
            <text:p text:style-name="P1424"><text:span text:style-name="T1369">1.000</text:span><text:span text:style-name="T1369"/></text:p>
          </table:table-cell>
          <table:table-cell table:style-name="Table34.A29" office:value-type="string">
            <text:p text:style-name="P1529"/>
            <text:p text:style-name="P1516"><text:span text:style-name="T1369">CEASA</text:span><text:span text:style-name="T1369"/></text:p>
          </table:table-cell>
          <table:table-cell table:style-name="Table34.A29" office:value-type="string">
            <text:p text:style-name="P1529"/>
            <text:p text:style-name="P1426"><text:span text:style-name="T1355">R$</text:span><text:span text:style-name="T1370"> </text:span><text:span text:style-name="T1379">4</text:span><text:span text:style-name="T1393">,</text:span><text:span text:style-name="T1379">70</text:span></text:p>
          </table:table-cell>
          <table:table-cell table:style-name="Table34.A29" office:value-type="string">
            <text:p text:style-name="P1529"/>
            <text:p text:style-name="P1442"><text:span text:style-name="T1355">R$</text:span><text:span text:style-name="T1370"> </text:span><text:span text:style-name="T1369">4</text:span><text:span text:style-name="T1372">.</text:span><text:span text:style-name="T1369">700</text:span><text:span text:style-name="T1374">,</text:span><text:span text:style-name="T1369">00</text:span></text:p>
          </table:table-cell>
        </table:table-row>
      </table:table>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530"/>
      <text:p text:style-name="P953"><draw:frame draw:style-name="fr8" draw:name="Image 631" text:anchor-type="char" svg:x="3.7965in" svg:y="-0.2937in" svg:width="0.6945in" svg:height="0.6138in" draw:z-index="23"><draw:image xlink:href="Pictures/10000000000000D0000000B830B1DD11.jpg" xlink:type="simple" xlink:show="embed" xlink:actuate="onLoad" draw:mime-type="image/jpeg"/></draw:frame><text:span text:style-name="T806">D</text:span><text:span text:style-name="T807">.</text:span><text:span text:style-name="T806">O</text:span><text:span text:style-name="T807">,</text:span><text:span text:style-name="T808"> </text:span><text:span text:style-name="T163">PREFEITURA</text:span><text:span text:style-name="T166"> </text:span><text:span text:style-name="T163">MUNICIPAL</text:span><text:span text:style-name="T167"> </text:span><text:span text:style-name="T163">DE</text:span><text:span text:style-name="T168"> </text:span><text:span text:style-name="T169">CACHOEIRO</text:span><text:span text:style-name="T163"><text:tab/></text:span><text:span text:style-name="T170">47</text:span></text:p>
      <text:p text:style-name="P1531"/>
      <text:p text:style-name="P63"/>
      <text:p text:style-name="P1532"/>
      <table:table table:name="Table35" table:style-name="Table35">
        <table:table-column table:style-name="Table35.A"/>
        <table:table-column table:style-name="Table35.B"/>
        <table:table-column table:style-name="Table35.C"/>
        <table:table-column table:style-name="Table35.D"/>
        <table:table-column table:style-name="Table35.E"/>
        <table:table-column table:style-name="Table35.F"/>
        <table:table-column table:style-name="Table35.G"/>
        <table:table-column table:style-name="Table35.H"/>
        <table:table-column table:style-name="Table35.I"/>
        <table:table-column table:style-name="Table35.J"/>
        <table:table-column table:style-name="Table35.K"/>
        <table:table-column table:style-name="Table35.L"/>
        <table:table-column table:style-name="Table35.M"/>
        <table:table-column table:style-name="Table35.N"/>
        <table:table-row table:style-name="Table35.1">
          <table:table-cell table:style-name="Table35.A1" table:number-columns-spanned="2" office:value-type="string">
            <text:p text:style-name="P1533"><text:span text:style-name="T1442">lesões</text:span><text:span text:style-name="T1443">, </text:span><text:span text:style-name="T1442">odores e sabor estranhos</text:span><text:span text:style-name="T1444">, </text:span><text:span text:style-name="T1442">não deve estar em estado de</text:span><text:span text:style-name="T1445"> </text:span><text:span text:style-name="T1442">decomposição, deverá apresentar grau de maturação que permita</text:span><text:span text:style-name="T1445"> </text:span><text:span text:style-name="T1442">suportar a manipu</text:span><text:span text:style-name="T1356">l</text:span><text:span text:style-name="T1442">ação</text:span><text:span text:style-name="T1444">, </text:span><text:span text:style-name="T1442">transporte e conservação em condições</text:span><text:span text:style-name="T1445"> </text:span><text:span text:style-name="T1446">adequadas para consumo mediato e</text:span><text:span text:style-name="T1447"> </text:span><text:span text:style-name="T1446">imediato</text:span><text:span text:style-name="T1448">.</text:span><text:span text:style-name="T1449"> </text:span><text:span text:style-name="T1446">Sem corpos estranhos ou</text:span><text:span text:style-name="T1445"> </text:span><text:span text:style-name="T1442">terra aderidos à superficie externa, sem </text:span><text:span text:style-name="T1356">l</text:span><text:span text:style-name="T1442">esões de origem fisicas ou</text:span><text:span text:style-name="T1445"> </text:span><text:span text:style-name="T1442">mecânicas</text:span><text:span text:style-name="T1450"> </text:span><text:span text:style-name="T1442">oriundas</text:span><text:span text:style-name="T1451"> </text:span><text:span text:style-name="T1442">do</text:span><text:span text:style-name="T1450"> </text:span><text:span text:style-name="T1442">manuseio</text:span><text:span text:style-name="T1446"> </text:span><text:span text:style-name="T1442">e</text:span><text:span text:style-name="T1450"> </text:span><text:span text:style-name="T1442">transporte.</text:span></text:p>
          </table:table-cell>
          <table:covered-table-cell/>
          <table:table-cell table:style-name="Table35.A1" table:number-columns-spanned="3" office:value-type="string">
            <text:p text:style-name="P233"/>
          </table:table-cell>
          <table:covered-table-cell/>
          <table:covered-table-cell/>
          <table:table-cell table:style-name="Table35.A1" table:number-columns-spanned="2" office:value-type="string">
            <text:p text:style-name="P233"/>
          </table:table-cell>
          <table:covered-table-cell/>
          <table:table-cell table:style-name="Table35.A1" table:number-columns-spanned="3" office:value-type="string">
            <text:p text:style-name="P233"/>
          </table:table-cell>
          <table:covered-table-cell/>
          <table:covered-table-cell/>
          <table:table-cell table:style-name="Table35.A1" table:number-columns-spanned="2" office:value-type="string">
            <text:p text:style-name="P233"/>
          </table:table-cell>
          <table:covered-table-cell/>
          <table:table-cell table:style-name="Table35.A1" table:number-columns-spanned="2" office:value-type="string">
            <text:p text:style-name="P233"/>
          </table:table-cell>
          <table:covered-table-cell/>
        </table:table-row>
        <table:table-row table:style-name="Table35.2">
          <table:table-cell table:style-name="Table35.A2" table:number-columns-spanned="12" office:value-type="string">
            <text:p text:style-name="P1534"><text:span text:style-name="T1446">V</text:span><text:span text:style-name="T1372">ALOR</text:span><text:span text:style-name="T1395"> </text:span><text:span text:style-name="T1446">G</text:span><text:span text:style-name="T1372">LOBAL</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35.A2" table:number-columns-spanned="2" office:value-type="string">
            <text:p text:style-name="P1535"><text:span text:style-name="T1356">R</text:span><text:span text:style-name="T1442">$</text:span><text:span text:style-name="T1452"> </text:span><text:span text:style-name="T1372">4</text:span><text:span text:style-name="T1446">.</text:span><text:span text:style-name="T1372">700</text:span><text:span text:style-name="T1453">,</text:span><text:span text:style-name="T1372">00</text:span></text:p>
          </table:table-cell>
          <table:covered-table-cell/>
        </table:table-row>
        <table:table-row table:style-name="Table35.3">
          <table:table-cell table:style-name="Table35.A3" table:number-columns-spanned="14" office:value-type="string">
            <text:p text:style-name="P1536"><text:span text:style-name="T1446">I</text:span><text:span text:style-name="T1372">TEM</text:span><text:span text:style-name="T1384"> </text:span><text:span text:style-name="T1372">2</text:span><text:span text:style-name="T1446">2</text:span><text:span text:style-name="T1372">-E</text:span><text:span text:style-name="T1446">X</text:span><text:span text:style-name="T1372">CLUSIVO</text:span><text:span text:style-name="T1454"> </text:span><text:span text:style-name="T1372">PARA</text:span><text:span text:style-name="T1418"> </text:span><text:span text:style-name="T1372">ME</text:span><text:span text:style-name="T1446">/</text:span><text:span text:style-name="T1372">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35.4">
          <table:table-cell table:style-name="Table35.A1" table:number-columns-spanned="2" office:value-type="string">
            <text:p text:style-name="P1537"><text:span text:style-name="T1455">D</text:span><text:span text:style-name="T1456">esc</text:span><text:span text:style-name="T1455">r</text:span><text:span text:style-name="T1456">ição</text:span></text:p>
          </table:table-cell>
          <table:covered-table-cell/>
          <table:table-cell table:style-name="Table35.A1" table:number-columns-spanned="3" office:value-type="string">
            <text:p text:style-name="P1538"><text:span text:style-name="T1455">Un</text:span><text:span text:style-name="T1456">i</text:span><text:span text:style-name="T1455">d</text:span><text:span text:style-name="T1457">.</text:span></text:p>
          </table:table-cell>
          <table:covered-table-cell/>
          <table:covered-table-cell/>
          <table:table-cell table:style-name="Table35.A1" table:number-columns-spanned="2" office:value-type="string">
            <text:p text:style-name="P1539"><text:span text:style-name="T1455">Quant</text:span><text:span text:style-name="T1458">.</text:span></text:p>
          </table:table-cell>
          <table:covered-table-cell/>
          <table:table-cell table:style-name="Table35.A1" table:number-columns-spanned="3" office:value-type="string">
            <text:p text:style-name="P1540"><text:span text:style-name="T1459">Mar</text:span><text:span text:style-name="T1460">c</text:span><text:span text:style-name="T1459">a</text:span></text:p>
          </table:table-cell>
          <table:covered-table-cell/>
          <table:covered-table-cell/>
          <table:table-cell table:style-name="Table35.A1" table:number-columns-spanned="2" office:value-type="string">
            <text:p text:style-name="P1541"><text:span text:style-name="T1456">Va</text:span><text:span text:style-name="T1455">lor</text:span><text:span text:style-name="T1461"> </text:span><text:span text:style-name="T1455">un</text:span><text:span text:style-name="T1456">i</text:span><text:span text:style-name="T1455">t</text:span><text:span text:style-name="T1456">á</text:span><text:span text:style-name="T1455">ri</text:span><text:span text:style-name="T1456">o</text:span></text:p>
          </table:table-cell>
          <table:covered-table-cell/>
          <table:table-cell table:style-name="Table35.A1" table:number-columns-spanned="2" office:value-type="string">
            <text:p text:style-name="P1542"><text:span text:style-name="T1459">Val</text:span><text:span text:style-name="T1460">or</text:span><text:span text:style-name="T1456"> </text:span><text:span text:style-name="T1455">T</text:span><text:span text:style-name="T1456">o</text:span><text:span text:style-name="T1455">tal</text:span></text:p>
          </table:table-cell>
          <table:covered-table-cell/>
        </table:table-row>
        <table:table-row table:style-name="Table35.5">
          <table:table-cell table:style-name="Table35.A1" table:number-columns-spanned="2" office:value-type="string">
            <text:p text:style-name="P1543"><text:span text:style-name="T1442">Jilô firme</text:span><text:span text:style-name="T1462"> </text:span><text:span text:style-name="T1442">e</text:span><text:span text:style-name="T1463"> </text:span><text:span text:style-name="T1442">intacto</text:span><text:span text:style-name="T1444">.</text:span><text:span text:style-name="T1464"> </text:span><text:span text:style-name="T1442">Fresco</text:span><text:span text:style-name="T1444">,</text:span><text:span text:style-name="T1465"> </text:span><text:span text:style-name="T1442">tamanho médio</text:span><text:span text:style-name="T1444">,</text:span><text:span text:style-name="T1466"> </text:span><text:span text:style-name="T1442">co</text:span><text:span text:style-name="T1356">l</text:span><text:span text:style-name="T1442">oração</text:span><text:span text:style-name="T1462"> </text:span><text:span text:style-name="T1442">uniforme</text:span><text:span text:style-name="T1444">.</text:span><text:span text:style-name="T1464"> </text:span><text:span text:style-name="T1442">Isento</text:span><text:span text:style-name="T1445"> </text:span><text:span text:style-name="T1442">de</text:span><text:span text:style-name="T1450"> </text:span><text:span text:style-name="T1442">sujidades,</text:span><text:span text:style-name="T1450"> </text:span><text:span text:style-name="T1442">de</text:span><text:span text:style-name="T1450"> </text:span><text:span text:style-name="T1442">danos</text:span><text:span text:style-name="T1467"> </text:span><text:span text:style-name="T1442">por</text:span><text:span text:style-name="T1450"> </text:span><text:span text:style-name="T1442">lesão</text:span><text:span text:style-name="T1450"> </text:span><text:span text:style-name="T1442">de</text:span><text:span text:style-name="T1467"> </text:span><text:span text:style-name="T1442">ordem</text:span><text:span text:style-name="T1451"> </text:span><text:span text:style-name="T1442">física</text:span><text:span text:style-name="T1450"> </text:span><text:span text:style-name="T1442">ou</text:span><text:span text:style-name="T1467"> </text:span><text:span text:style-name="T1442">mecânica.</text:span></text:p>
          </table:table-cell>
          <table:covered-table-cell/>
          <table:table-cell table:style-name="Table35.A1" table:number-columns-spanned="3" office:value-type="string">
            <text:p text:style-name="P1544"><text:span text:style-name="T1451">KG</text:span><text:span text:style-name="T1451"/></text:p>
          </table:table-cell>
          <table:covered-table-cell/>
          <table:covered-table-cell/>
          <table:table-cell table:style-name="Table35.A1" table:number-columns-spanned="2" office:value-type="string">
            <text:p text:style-name="P1545"><text:span text:style-name="T1451">300</text:span><text:span text:style-name="T1451"/></text:p>
          </table:table-cell>
          <table:covered-table-cell/>
          <table:table-cell table:style-name="Table35.A1" table:number-columns-spanned="3" office:value-type="string">
            <text:p text:style-name="P1546"><text:span text:style-name="T1446">C</text:span><text:span text:style-name="T1372">E</text:span><text:span text:style-name="T1446">ASA</text:span></text:p>
          </table:table-cell>
          <table:covered-table-cell/>
          <table:covered-table-cell/>
          <table:table-cell table:style-name="Table35.A1" table:number-columns-spanned="2" office:value-type="string">
            <text:p text:style-name="P1547"><text:span text:style-name="T1446">R$</text:span><text:span text:style-name="T1463"> </text:span><text:span text:style-name="T1468">6</text:span><text:span text:style-name="T1469">.</text:span><text:span text:style-name="T1468">80</text:span></text:p>
          </table:table-cell>
          <table:covered-table-cell/>
          <table:table-cell table:style-name="Table35.A1" table:number-columns-spanned="2" office:value-type="string">
            <text:p text:style-name="P1548"><text:span text:style-name="T1446">R$</text:span><text:span text:style-name="T1451"> </text:span><text:span text:style-name="T1446">2</text:span><text:span text:style-name="T1448">.</text:span><text:span text:style-name="T1446">040</text:span><text:span text:style-name="T1448">,</text:span><text:span text:style-name="T1446">00</text:span></text:p>
          </table:table-cell>
          <table:covered-table-cell/>
        </table:table-row>
        <table:table-row table:style-name="Table35.6">
          <table:table-cell table:style-name="Table35.A2" table:number-columns-spanned="12" office:value-type="string">
            <text:p text:style-name="P1549"><text:span text:style-name="T1383">VALOR</text:span><text:span text:style-name="T1356"> </text:span><text:span text:style-name="T1372">GLOBAL</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35.A2" table:number-columns-spanned="2" office:value-type="string">
            <text:p text:style-name="P1550"><text:span text:style-name="T1356">R</text:span><text:span text:style-name="T1442">$</text:span><text:span text:style-name="T1447"> </text:span><text:span text:style-name="T1372">2</text:span><text:span text:style-name="T1446">.</text:span><text:span text:style-name="T1372">0</text:span><text:span text:style-name="T1446">4</text:span><text:span text:style-name="T1372">0</text:span><text:span text:style-name="T1446">,</text:span><text:span text:style-name="T1372">00</text:span></text:p>
          </table:table-cell>
          <table:covered-table-cell/>
        </table:table-row>
        <table:table-row table:style-name="Table35.7">
          <table:table-cell table:style-name="Table35.A3" table:number-columns-spanned="14" office:value-type="string">
            <text:p text:style-name="P1551"><text:span text:style-name="T1372">ITEM</text:span><text:span text:style-name="T1470"> </text:span><text:span text:style-name="T1372">23-E</text:span><text:span text:style-name="T1446">X</text:span><text:span text:style-name="T1372">CLUSIVO</text:span><text:span text:style-name="T1400"> </text:span><text:span text:style-name="T1401">P</text:span><text:span text:style-name="T1471">AR</text:span><text:span text:style-name="T1401">A</text:span><text:span text:style-name="T1472"> </text:span><text:span text:style-name="T1446">M</text:span><text:span text:style-name="T1372">E</text:span><text:span text:style-name="T1446">/</text:span><text:span text:style-name="T1372">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35.8">
          <table:table-cell table:style-name="Table35.A1" table:number-columns-spanned="2" office:value-type="string">
            <text:p text:style-name="P1552"><text:span text:style-name="T1455">D</text:span><text:span text:style-name="T1456">e</text:span><text:span text:style-name="T1455">s</text:span><text:span text:style-name="T1456">c</text:span><text:span text:style-name="T1455">ri</text:span><text:span text:style-name="T1456">ção</text:span></text:p>
          </table:table-cell>
          <table:covered-table-cell/>
          <table:table-cell table:style-name="Table35.A1" table:number-columns-spanned="2" office:value-type="string">
            <text:p text:style-name="P1553"><text:span text:style-name="T1455">Un</text:span><text:span text:style-name="T1456">id.</text:span></text:p>
          </table:table-cell>
          <table:covered-table-cell/>
          <table:table-cell table:style-name="Table35.A1" table:number-columns-spanned="3" office:value-type="string">
            <text:p text:style-name="P1553"><text:span text:style-name="T1455">Q</text:span><text:span text:style-name="T1456">ua</text:span><text:span text:style-name="T1455">nt.</text:span></text:p>
          </table:table-cell>
          <table:covered-table-cell/>
          <table:covered-table-cell/>
          <table:table-cell table:style-name="Table35.A1" table:number-columns-spanned="3" office:value-type="string">
            <text:p text:style-name="P1554"><text:span text:style-name="T1455">M</text:span><text:span text:style-name="T1456">arc</text:span><text:span text:style-name="T1455">a</text:span></text:p>
          </table:table-cell>
          <table:covered-table-cell/>
          <table:covered-table-cell/>
          <table:table-cell table:style-name="Table35.A1" table:number-columns-spanned="2" office:value-type="string">
            <text:p text:style-name="P1555"><text:span text:style-name="T1460">Va</text:span><text:span text:style-name="T1459">l</text:span><text:span text:style-name="T1460">o</text:span><text:span text:style-name="T1459">r</text:span><text:span text:style-name="T1455"> u</text:span><text:span text:style-name="T1456">n</text:span><text:span text:style-name="T1455">i</text:span><text:span text:style-name="T1456">tá</text:span><text:span text:style-name="T1455">r</text:span><text:span text:style-name="T1456">io</text:span></text:p>
          </table:table-cell>
          <table:covered-table-cell/>
          <table:table-cell table:style-name="Table35.A1" table:number-columns-spanned="2" office:value-type="string">
            <text:p text:style-name="P1556"><text:span text:style-name="T1459">V</text:span><text:span text:style-name="T1460">a</text:span><text:span text:style-name="T1459">lo</text:span><text:span text:style-name="T1460">r</text:span><text:span text:style-name="T1456"> </text:span><text:span text:style-name="T1455">T</text:span><text:span text:style-name="T1456">o</text:span><text:span text:style-name="T1455">t</text:span><text:span text:style-name="T1456">a</text:span><text:span text:style-name="T1455">l</text:span></text:p>
          </table:table-cell>
          <table:covered-table-cell/>
        </table:table-row>
        <table:table-row table:style-name="Table35.9">
          <table:table-cell table:style-name="Table35.A1" table:number-columns-spanned="2" office:value-type="string">
            <text:p text:style-name="P1557"><text:span text:style-name="T1356">L</text:span><text:span text:style-name="T1442">aranja tipo pera, de primeira qua</text:span><text:span text:style-name="T1356">l</text:span><text:span text:style-name="T1442">idade</text:span><text:span text:style-name="T1444">, </text:span><text:span text:style-name="T1442">tamanho médio</text:span><text:span text:style-name="T1444">, </text:span><text:span text:style-name="T1442">no grau</text:span><text:span text:style-name="T1445"> </text:span><text:span text:style-name="T1442">máximo de evo</text:span><text:span text:style-name="T1356">l</text:span><text:span text:style-name="T1442">ução no tamanho</text:span><text:span text:style-name="T1444">, </text:span><text:span text:style-name="T1442">co</text:span><text:span text:style-name="T1356">l</text:span><text:span text:style-name="T1442">oração e tamanho uniformes,</text:span><text:span text:style-name="T1445"> </text:span><text:span text:style-name="T1442">aroma e sabor da espécie</text:span><text:span text:style-name="T1444">, </text:span><text:span text:style-name="T1442">mui</text:span><text:span text:style-name="T1356">t</text:span><text:span text:style-name="T1442">o sucu</text:span><text:span text:style-name="T1356">l</text:span><text:span text:style-name="T1442">enta</text:span><text:span text:style-name="T1444">, </text:span><text:span text:style-name="T1442">pouco ácida, sem</text:span><text:span text:style-name="T1445"> </text:span><text:span text:style-name="T1442">ferimentos ou defeitos</text:span><text:span text:style-name="T1444">, </text:span><text:span text:style-name="T1442">firmes e com bri</text:span><text:span text:style-name="T1356">l</text:span><text:span text:style-name="T1442">ho</text:span><text:span text:style-name="T1444">, </text:span><text:span text:style-name="T1442">devendo ser bem</text:span><text:span text:style-name="T1445"> </text:span><text:span text:style-name="T1446">desenvolvida</text:span><text:span text:style-name="T1447"> </text:span><text:span text:style-name="T1446">e</text:span><text:span text:style-name="T1463"> </text:span><text:span text:style-name="T1446">madura, isenta de</text:span><text:span text:style-name="T1463"> </text:span><text:span text:style-name="T1446">sujidades,</text:span><text:span text:style-name="T1442"> </text:span><text:span text:style-name="T1446">materia</text:span><text:span text:style-name="T1372">l</text:span><text:span text:style-name="T1385"> </text:span><text:span text:style-name="T1446">terroso</text:span><text:span text:style-name="T1473">,</text:span><text:span text:style-name="T1474"> </text:span><text:span text:style-name="T1446">parasitas e</text:span><text:span text:style-name="T1445"> </text:span><text:span text:style-name="T1356">l</text:span><text:span text:style-name="T1442">arvas, sem </text:span><text:span text:style-name="T1356">l</text:span><text:span text:style-name="T1442">esões físicas e mecânicas oriundas do manuseio e</text:span><text:span text:style-name="T1445"> </text:span><text:span text:style-name="T1446">transporte</text:span></text:p>
          </table:table-cell>
          <table:covered-table-cell/>
          <table:table-cell table:style-name="Table35.A1" table:number-columns-spanned="2" office:value-type="string">
            <text:p text:style-name="P1558"/>
            <text:p text:style-name="P1559"/>
            <text:p text:style-name="P890"><text:span text:style-name="T1451">KG</text:span><text:span text:style-name="T1451"/></text:p>
          </table:table-cell>
          <table:covered-table-cell/>
          <table:table-cell table:style-name="Table35.A1" table:number-columns-spanned="3" office:value-type="string">
            <text:p text:style-name="P1558"/>
            <text:p text:style-name="P1559"/>
            <text:p text:style-name="P1560"><text:span text:style-name="T1372">1</text:span><text:span text:style-name="T1448">.</text:span><text:span text:style-name="T1446">800</text:span></text:p>
          </table:table-cell>
          <table:covered-table-cell/>
          <table:covered-table-cell/>
          <table:table-cell table:style-name="Table35.A1" table:number-columns-spanned="3" office:value-type="string">
            <text:p text:style-name="P1558"/>
            <text:p text:style-name="P1559"/>
            <text:p text:style-name="P1561"><text:span text:style-name="T1446">CEASA</text:span><text:span text:style-name="T1446"/></text:p>
          </table:table-cell>
          <table:covered-table-cell/>
          <table:covered-table-cell/>
          <table:table-cell table:style-name="Table35.A1" table:number-columns-spanned="2" office:value-type="string">
            <text:p text:style-name="P1558"/>
            <text:p text:style-name="P1559"/>
            <text:p text:style-name="P1562"><text:span text:style-name="T1356">R</text:span><text:span text:style-name="T1442">$</text:span><text:span text:style-name="T1468"> 3.40</text:span></text:p>
          </table:table-cell>
          <table:covered-table-cell/>
          <table:table-cell table:style-name="Table35.A1" table:number-columns-spanned="2" office:value-type="string">
            <text:p text:style-name="P1558"/>
            <text:p text:style-name="P1559"/>
            <text:p text:style-name="P1563"><text:span text:style-name="T1356">R</text:span><text:span text:style-name="T1442">$</text:span><text:span text:style-name="T1475"> </text:span><text:span text:style-name="T1446">6</text:span><text:span text:style-name="T1448">.</text:span><text:span text:style-name="T1446">120,00</text:span></text:p>
          </table:table-cell>
          <table:covered-table-cell/>
        </table:table-row>
        <table:table-row table:style-name="Table35.10">
          <table:table-cell table:style-name="Table35.A2" table:number-columns-spanned="12" office:value-type="string">
            <text:p text:style-name="P1564"><text:span text:style-name="T1383">VALOR</text:span><text:span text:style-name="T1356"> </text:span><text:span text:style-name="T1372">GLOBAL</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35.A2" table:number-columns-spanned="2" office:value-type="string">
            <text:p text:style-name="P1565"><text:span text:style-name="T1356">R</text:span><text:span text:style-name="T1442">$</text:span><text:span text:style-name="T1468"> </text:span><text:span text:style-name="T1372">6</text:span><text:span text:style-name="T1446">,</text:span><text:span text:style-name="T1372">120</text:span><text:span text:style-name="T1446">,</text:span><text:span text:style-name="T1372">00</text:span></text:p>
          </table:table-cell>
          <table:covered-table-cell/>
        </table:table-row>
        <table:table-row table:style-name="Table35.11">
          <table:table-cell table:style-name="Table35.A11" office:value-type="string">
            <text:p text:style-name="P233"/>
          </table:table-cell>
          <table:table-cell table:style-name="Table35.A3" table:number-columns-spanned="13" office:value-type="string">
            <text:p text:style-name="P1566"><text:span text:style-name="T1372">ITEM</text:span><text:span text:style-name="T1397"> </text:span><text:span text:style-name="T1446">2</text:span><text:span text:style-name="T1372">4</text:span><text:span text:style-name="T1446">-</text:span><text:span text:style-name="T1372">E</text:span><text:span text:style-name="T1446">X</text:span><text:span text:style-name="T1372">CLUSIVO</text:span><text:span text:style-name="T1454"> </text:span><text:span text:style-name="T1372">PARA</text:span><text:span text:style-name="T1407"> </text:span><text:span text:style-name="T1372">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35.4">
          <table:table-cell table:style-name="Table35.A12" office:value-type="string">
            <text:p text:style-name="P233"/>
          </table:table-cell>
          <table:table-cell table:style-name="Table35.A1" office:value-type="string">
            <text:p text:style-name="P1567"><text:span text:style-name="T1455">D</text:span><text:span text:style-name="T1456">esc</text:span><text:span text:style-name="T1455">r</text:span><text:span text:style-name="T1456">ição</text:span></text:p>
          </table:table-cell>
          <table:table-cell table:style-name="Table35.A1" table:number-columns-spanned="2" office:value-type="string">
            <text:p text:style-name="P1568"><text:span text:style-name="T1455">Un</text:span><text:span text:style-name="T1456">i</text:span><text:span text:style-name="T1455">d.</text:span></text:p>
          </table:table-cell>
          <table:covered-table-cell/>
          <table:table-cell table:style-name="Table35.A1" table:number-columns-spanned="3" office:value-type="string">
            <text:p text:style-name="P1568"><text:span text:style-name="T1455">Quant.</text:span><text:span text:style-name="T1455"/></text:p>
          </table:table-cell>
          <table:covered-table-cell/>
          <table:covered-table-cell/>
          <table:table-cell table:style-name="Table35.A1" table:number-columns-spanned="3" office:value-type="string">
            <text:p text:style-name="P1569"><text:span text:style-name="T1455">Mar</text:span><text:span text:style-name="T1456">ca</text:span></text:p>
          </table:table-cell>
          <table:covered-table-cell/>
          <table:covered-table-cell/>
          <table:table-cell table:style-name="Table35.A1" table:number-columns-spanned="2" office:value-type="string">
            <text:p text:style-name="P1570"><text:span text:style-name="T1459">V</text:span><text:span text:style-name="T1460">a</text:span><text:span text:style-name="T1459">l</text:span><text:span text:style-name="T1460">o</text:span><text:span text:style-name="T1459">r</text:span><text:span text:style-name="T1455"> un</text:span><text:span text:style-name="T1456">itá</text:span><text:span text:style-name="T1455">ri</text:span><text:span text:style-name="T1456">o</text:span></text:p>
          </table:table-cell>
          <table:covered-table-cell/>
          <table:table-cell table:style-name="Table35.A1" table:number-columns-spanned="2" office:value-type="string">
            <text:p text:style-name="P1571"><text:span text:style-name="T1459">V</text:span><text:span text:style-name="T1460">a</text:span><text:span text:style-name="T1459">lor</text:span><text:span text:style-name="T1455"> Total</text:span></text:p>
          </table:table-cell>
          <table:covered-table-cell/>
        </table:table-row>
        <table:table-row table:style-name="Table35.13">
          <table:table-cell table:style-name="Table35.A12" office:value-type="string">
            <text:p text:style-name="P233"/>
          </table:table-cell>
          <table:table-cell table:style-name="Table35.A1" office:value-type="string">
            <text:p text:style-name="P1572"><text:span text:style-name="T1442">Limão</text:span><text:span text:style-name="T1476"> </text:span><text:span text:style-name="T1442">tipo</text:span><text:span text:style-name="T1477"> </text:span><text:span text:style-name="T1442">taiti</text:span><text:span text:style-name="T1476"> </text:span><text:span text:style-name="T1442">tamanho</text:span><text:span text:style-name="T1478"> </text:span><text:span text:style-name="T1442">médio</text:span><text:span text:style-name="T1444">, </text:span><text:span text:style-name="T1442">casca</text:span><text:span text:style-name="T1478"> </text:span><text:span text:style-name="T1442">verde</text:span><text:span text:style-name="T1479"> </text:span><text:span text:style-name="T1356">l</text:span><text:span text:style-name="T1442">isa</text:span><text:span text:style-name="T1480">,</text:span><text:span text:style-name="T1481"> </text:span><text:span text:style-name="T1442">muito</text:span><text:span text:style-name="T1482"> </text:span><text:span text:style-name="T1442">suculento</text:span><text:span text:style-name="T1483"> </text:span><text:span text:style-name="T1484">e</text:span></text:p>
            <text:p text:style-name="P1573"><text:span text:style-name="T1442">pouco</text:span><text:span text:style-name="T1447"> </text:span><text:span text:style-name="T1442">ácido.</text:span><text:span text:style-name="T1485"> </text:span><text:span text:style-name="T1442">De</text:span><text:span text:style-name="T1462"> </text:span><text:span text:style-name="T1442">tamanho</text:span><text:span text:style-name="T1486"> </text:span><text:span text:style-name="T1442">médio,</text:span><text:span text:style-name="T1462"> </text:span><text:span text:style-name="T1442">casca</text:span><text:span text:style-name="T1486"> </text:span><text:span text:style-name="T1442">verde</text:span><text:span text:style-name="T1447"> </text:span><text:span text:style-name="T1356">l</text:span><text:span text:style-name="T1487">isa,</text:span><text:span text:style-name="T1488"> </text:span><text:span text:style-name="T1442">muito suculento</text:span><text:span text:style-name="T1485"> </text:span><text:span text:style-name="T1442">e</text:span><text:span text:style-name="T1445"> </text:span><text:span text:style-name="T1487">pouco</text:span><text:span text:style-name="T1488"> </text:span><text:span text:style-name="T1442">Ácido.</text:span></text:p>
          </table:table-cell>
          <table:table-cell table:style-name="Table35.A1" table:number-columns-spanned="2" office:value-type="string">
            <text:p text:style-name="P1574"/>
            <text:p text:style-name="P890"><text:span text:style-name="T1451">KG</text:span><text:span text:style-name="T1451"/></text:p>
          </table:table-cell>
          <table:covered-table-cell/>
          <table:table-cell table:style-name="Table35.A1" table:number-columns-spanned="3" office:value-type="string">
            <text:p text:style-name="P1574"/>
            <text:p text:style-name="P1575"><text:span text:style-name="T1451">300</text:span><text:span text:style-name="T1451"/></text:p>
          </table:table-cell>
          <table:covered-table-cell/>
          <table:covered-table-cell/>
          <table:table-cell table:style-name="Table35.A1" table:number-columns-spanned="3" office:value-type="string">
            <text:p text:style-name="P1558"/>
            <text:p text:style-name="P1576"><text:span text:style-name="T1446">CEASA</text:span><text:span text:style-name="T1446"/></text:p>
          </table:table-cell>
          <table:covered-table-cell/>
          <table:covered-table-cell/>
          <table:table-cell table:style-name="Table35.A1" table:number-columns-spanned="2" office:value-type="string">
            <text:p text:style-name="P1558"/>
            <text:p text:style-name="P1577"><text:span text:style-name="T1442">R$</text:span><text:span text:style-name="T1463"> </text:span><text:span text:style-name="T1468">5</text:span><text:span text:style-name="T1489">,</text:span><text:span text:style-name="T1468">50</text:span></text:p>
          </table:table-cell>
          <table:covered-table-cell/>
          <table:table-cell table:style-name="Table35.A1" table:number-columns-spanned="2" office:value-type="string">
            <text:p text:style-name="P1558"/>
            <text:p text:style-name="P1578"><text:span text:style-name="T1468">R$</text:span><text:span text:style-name="T1451"> </text:span><text:span text:style-name="T1446">1.650,00</text:span></text:p>
          </table:table-cell>
          <table:covered-table-cell/>
        </table:table-row>
        <table:table-row table:style-name="Table35.6">
          <table:table-cell table:style-name="Table35.A12" office:value-type="string">
            <text:p text:style-name="P233"/>
          </table:table-cell>
          <table:table-cell table:style-name="Table35.A2" table:number-columns-spanned="11" office:value-type="string">
            <text:p text:style-name="P1579"><text:span text:style-name="T1383">VALOR</text:span><text:span text:style-name="T1356"> </text:span><text:span text:style-name="T1372">GLOBAL</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35.A2" table:number-columns-spanned="2" office:value-type="string">
            <text:p text:style-name="P1580"><text:span text:style-name="T1356">R</text:span><text:span text:style-name="T1442">$</text:span><text:span text:style-name="T1467"> </text:span><text:span text:style-name="T1372">1.</text:span><text:span text:style-name="T1446">6</text:span><text:span text:style-name="T1372">50</text:span><text:span text:style-name="T1446">,</text:span><text:span text:style-name="T1372">00</text:span></text:p>
          </table:table-cell>
          <table:covered-table-cell/>
        </table:table-row>
        <table:table-row table:style-name="Table35.15">
          <table:table-cell table:style-name="Table35.A12" office:value-type="string">
            <text:p text:style-name="P233"/>
          </table:table-cell>
          <table:table-cell table:style-name="Table35.A3" table:number-columns-spanned="13" office:value-type="string">
            <text:p text:style-name="P1581"><text:span text:style-name="T1372">ITEM</text:span><text:span text:style-name="T1431"> </text:span><text:span text:style-name="T1446">2</text:span><text:span text:style-name="T1372">5-E</text:span><text:span text:style-name="T1446">X</text:span><text:span text:style-name="T1372">CLUS</text:span><text:span text:style-name="T1446">I</text:span><text:span text:style-name="T1372">VO</text:span><text:span text:style-name="T1405"> </text:span><text:span text:style-name="T1372">PARA</text:span><text:span text:style-name="T1418"> </text:span><text:span text:style-name="T1372">ME</text:span><text:span text:style-name="T1446">/</text:span><text:span text:style-name="T1372">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35.8">
          <table:table-cell table:style-name="Table35.A12" office:value-type="string">
            <text:p text:style-name="P233"/>
          </table:table-cell>
          <table:table-cell table:style-name="Table35.A1" office:value-type="string">
            <text:p text:style-name="P1582"><text:span text:style-name="T1455">De</text:span><text:span text:style-name="T1456">sc</text:span><text:span text:style-name="T1455">r</text:span><text:span text:style-name="T1456">ição</text:span></text:p>
          </table:table-cell>
          <table:table-cell table:style-name="Table35.A1" table:number-columns-spanned="2" office:value-type="string">
            <text:p text:style-name="P1583"><text:span text:style-name="T1455">Un</text:span><text:span text:style-name="T1456">i</text:span><text:span text:style-name="T1455">d</text:span><text:span text:style-name="T1456">.</text:span></text:p>
          </table:table-cell>
          <table:covered-table-cell/>
          <table:table-cell table:style-name="Table35.A1" table:number-columns-spanned="3" office:value-type="string">
            <text:p text:style-name="P1583"><text:span text:style-name="T1455">Quant</text:span><text:span text:style-name="T1456">.</text:span></text:p>
          </table:table-cell>
          <table:covered-table-cell/>
          <table:covered-table-cell/>
          <table:table-cell table:style-name="Table35.A1" table:number-columns-spanned="2" office:value-type="string">
            <text:p text:style-name="P1584"><text:span text:style-name="T1456">M</text:span><text:span text:style-name="T1455">ar</text:span><text:span text:style-name="T1456">c</text:span><text:span text:style-name="T1455">a</text:span></text:p>
          </table:table-cell>
          <table:covered-table-cell/>
          <table:table-cell table:style-name="Table35.A1" table:number-columns-spanned="3" office:value-type="string">
            <text:p text:style-name="P1585"><text:span text:style-name="T1490">Valor</text:span><text:span text:style-name="T1491"> </text:span><text:span text:style-name="T1456">u</text:span><text:span text:style-name="T1455">n</text:span><text:span text:style-name="T1456">i</text:span><text:span text:style-name="T1455">t</text:span><text:span text:style-name="T1456">á</text:span><text:span text:style-name="T1455">r</text:span><text:span text:style-name="T1456">io</text:span></text:p>
          </table:table-cell>
          <table:covered-table-cell/>
          <table:covered-table-cell/>
          <table:table-cell table:style-name="Table35.A1" table:number-columns-spanned="2" office:value-type="string">
            <text:p text:style-name="P1586"><text:span text:style-name="T1456">V</text:span><text:span text:style-name="T1455">alor</text:span><text:span text:style-name="T1492"> </text:span><text:span text:style-name="T1455">T</text:span><text:span text:style-name="T1456">o</text:span><text:span text:style-name="T1455">tal</text:span></text:p>
          </table:table-cell>
          <table:covered-table-cell/>
        </table:table-row>
        <table:table-row table:style-name="Table35.9">
          <table:table-cell table:style-name="Table35.A12" office:value-type="string">
            <text:p text:style-name="P233"/>
          </table:table-cell>
          <table:table-cell table:style-name="Table35.A1" office:value-type="string">
            <text:p text:style-name="P1587"><text:span text:style-name="T1446">Maçã</text:span><text:span text:style-name="T1447"> </text:span><text:span text:style-name="T1446">in natura</text:span><text:span text:style-name="T1473">,</text:span><text:span text:style-name="T1489"> </text:span><text:span text:style-name="T1446">fuji</text:span><text:span text:style-name="T1448">,</text:span><text:span text:style-name="T1449"> </text:span><text:span text:style-name="T1446">de primeira</text:span><text:span text:style-name="T1479"> </text:span><text:span text:style-name="T1446">qualidade</text:span><text:span text:style-name="T1473">,</text:span><text:span text:style-name="T1474"> </text:span><text:span text:style-name="T1446">tamanho</text:span><text:span text:style-name="T1442"> </text:span><text:span text:style-name="T1446">médio</text:span><text:span text:style-name="T1448">,</text:span><text:span text:style-name="T1449"> </text:span><text:span text:style-name="T1446">peso médio</text:span><text:span text:style-name="T1445"> </text:span><text:span text:style-name="T1446">entre</text:span><text:span text:style-name="T1463"> </text:span><text:span text:style-name="T1446">80</text:span><text:span text:style-name="T1451"> </text:span><text:span text:style-name="T1446">a</text:span><text:span text:style-name="T1468"> </text:span><text:span text:style-name="T1446">150 g</text:span><text:span text:style-name="T1473">,</text:span><text:span text:style-name="T1474"> </text:span><text:span text:style-name="T1446">grau</text:span><text:span text:style-name="T1447"> </text:span><text:span text:style-name="T1446">máximo de</text:span><text:span text:style-name="T1468"> </text:span><text:span text:style-name="T1446">evo</text:span><text:span text:style-name="T1372">l</text:span><text:span text:style-name="T1446">ução</text:span><text:span text:style-name="T1463"> </text:span><text:span text:style-name="T1446">no tamanho,</text:span><text:span text:style-name="T1442"> </text:span><text:span text:style-name="T1446">aroma e</text:span><text:span text:style-name="T1451"> </text:span><text:span text:style-name="T1446">sabor</text:span><text:span text:style-name="T1445"> </text:span><text:span text:style-name="T1446">característico</text:span><text:span text:style-name="T1463"> </text:span><text:span text:style-name="T1446">das</text:span><text:span text:style-name="T1463"> </text:span><text:span text:style-name="T1446">espéc</text:span><text:span text:style-name="T1372">i</text:span><text:span text:style-name="T1446">es,</text:span><text:span text:style-name="T1451"> </text:span><text:span text:style-name="T1446">grau</text:span><text:span text:style-name="T1463"> </text:span><text:span text:style-name="T1446">médio</text:span><text:span text:style-name="T1462"> </text:span><text:span text:style-name="T1446">de</text:span><text:span text:style-name="T1451"> </text:span><text:span text:style-name="T1446">amadurecimento</text:span><text:span text:style-name="T1448">,</text:span><text:span text:style-name="T1449"> </text:span><text:span text:style-name="T1446">casca</text:span><text:span text:style-name="T1477"> </text:span><text:span text:style-name="T1372">l</text:span><text:span text:style-name="T1446">isa</text:span><text:span text:style-name="T1493">,</text:span><text:span text:style-name="T1494"> </text:span><text:span text:style-name="T1446">coloração</text:span><text:span text:style-name="T1495"> </text:span><text:span text:style-name="T1446">averme</text:span><text:span text:style-name="T1372">l</text:span><text:span text:style-name="T1446">hada</text:span><text:span text:style-name="T1473">,</text:span><text:span text:style-name="T1489"> </text:span><text:span text:style-name="T1446">isenta</text:span><text:span text:style-name="T1495"> </text:span><text:span text:style-name="T1446">de sujidades</text:span><text:span text:style-name="T1448">, </text:span><text:span text:style-name="T1446">manchas</text:span><text:span text:style-name="T1448">,</text:span><text:span text:style-name="T1469"> </text:span><text:span text:style-name="T1446">p</text:span><text:span text:style-name="T1372">r</text:span><text:span text:style-name="T1446">agas</text:span><text:span text:style-name="T1448">,</text:span><text:span text:style-name="T1469"> </text:span><text:span text:style-name="T1372">l</text:span><text:span text:style-name="T1446">esões</text:span><text:span text:style-name="T1473">,</text:span><text:span text:style-name="T1496"> </text:span><text:span text:style-name="T1442">amassados, não deve estar em estado de decomposição, isenta de</text:span><text:span text:style-name="T1445"> </text:span><text:span text:style-name="T1442">terra</text:span><text:span text:style-name="T1497"> </text:span><text:span text:style-name="T1442">ou</text:span><text:span text:style-name="T1498"> </text:span><text:span text:style-name="T1442">outro</text:span><text:span text:style-name="T1499"> </text:span><text:span text:style-name="T1442">mater</text:span><text:span text:style-name="T1480">i</text:span><text:span text:style-name="T1442">a</text:span><text:span text:style-name="T1356">l</text:span><text:span text:style-name="T1500"> </text:span><text:span text:style-name="T1442">estranho,</text:span><text:span text:style-name="T1501"> </text:span><text:span text:style-name="T1442">sem</text:span><text:span text:style-name="T1502"> </text:span><text:span text:style-name="T1356">l</text:span><text:span text:style-name="T1442">esões</text:span><text:span text:style-name="T1452"> </text:span><text:span text:style-name="T1442">físicas</text:span><text:span text:style-name="T1499"> </text:span><text:span text:style-name="T1442">e</text:span><text:span text:style-name="T1503"> </text:span><text:span text:style-name="T1442">mecânicas</text:span></text:p>
            <text:p text:style-name="P1588"><text:span text:style-name="T1446">oriundas</text:span><text:span text:style-name="T1463"> </text:span><text:span text:style-name="T1446">do</text:span><text:span text:style-name="T1467"> </text:span><text:span text:style-name="T1446">manuseio</text:span><text:span text:style-name="T1442"> </text:span><text:span text:style-name="T1446">e</text:span><text:span text:style-name="T1451"> </text:span><text:span text:style-name="T1446">transporte.</text:span></text:p>
          </table:table-cell>
          <table:table-cell table:style-name="Table35.A1" table:number-columns-spanned="2" office:value-type="string">
            <text:p text:style-name="P1558"/>
            <text:p text:style-name="P1589"/>
            <text:p text:style-name="P890"><text:span text:style-name="T1451">KG</text:span><text:span text:style-name="T1451"/></text:p>
          </table:table-cell>
          <table:covered-table-cell/>
          <table:table-cell table:style-name="Table35.A1" table:number-columns-spanned="3" office:value-type="string">
            <text:p text:style-name="P1558"/>
            <text:p text:style-name="P1589"/>
            <text:p text:style-name="P1109"><text:span text:style-name="T1446">1.800</text:span><text:span text:style-name="T1446"/></text:p>
          </table:table-cell>
          <table:covered-table-cell/>
          <table:covered-table-cell/>
          <table:table-cell table:style-name="Table35.A1" table:number-columns-spanned="2" office:value-type="string">
            <text:p text:style-name="P1558"/>
            <text:p text:style-name="P1589"/>
            <text:p text:style-name="P1590"><text:span text:style-name="T1446">C</text:span><text:span text:style-name="T1372">E</text:span><text:span text:style-name="T1446">ASA</text:span></text:p>
          </table:table-cell>
          <table:covered-table-cell/>
          <table:table-cell table:style-name="Table35.A1" table:number-columns-spanned="3" office:value-type="string">
            <text:p text:style-name="P1558"/>
            <text:p text:style-name="P1589"/>
            <text:p text:style-name="P1591"><text:span text:style-name="T1468">R$</text:span><text:span text:style-name="T1447"> </text:span><text:span text:style-name="T1468">5</text:span><text:span text:style-name="T1469">,</text:span><text:span text:style-name="T1468">40</text:span></text:p>
          </table:table-cell>
          <table:covered-table-cell/>
          <table:covered-table-cell/>
          <table:table-cell table:style-name="Table35.A1" table:number-columns-spanned="2" office:value-type="string">
            <text:p text:style-name="P1558"/>
            <text:p text:style-name="P1589"/>
            <text:p text:style-name="P1294"><text:span text:style-name="T1356">R</text:span><text:span text:style-name="T1442">$</text:span><text:span text:style-name="T1468"> </text:span><text:span text:style-name="T1446">9.720</text:span><text:span text:style-name="T1448">,</text:span><text:span text:style-name="T1446">00</text:span></text:p>
          </table:table-cell>
          <table:covered-table-cell/>
        </table:table-row>
        <table:table-row table:style-name="Table35.6">
          <table:table-cell table:style-name="Table35.A12" office:value-type="string">
            <text:p text:style-name="P233"/>
          </table:table-cell>
          <table:table-cell table:style-name="Table35.A2" table:number-columns-spanned="11" office:value-type="string">
            <text:p text:style-name="P1592"><text:span text:style-name="T1446">V</text:span><text:span text:style-name="T1372">ALOR</text:span><text:span text:style-name="T1389"> </text:span><text:span text:style-name="T1372">GLOBAL</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35.A2" table:number-columns-spanned="2" office:value-type="string">
            <text:p text:style-name="P1593"><text:span text:style-name="T1356">R</text:span><text:span text:style-name="T1442">$</text:span><text:span text:style-name="T1475"> </text:span><text:span text:style-name="T1372">9</text:span><text:span text:style-name="T1446">.</text:span><text:span text:style-name="T1372">720</text:span><text:span text:style-name="T1453">,</text:span><text:span text:style-name="T1372">00</text:span></text:p>
          </table:table-cell>
          <table:covered-table-cell/>
        </table:table-row>
        <table:table-row table:style-name="Table35.7">
          <table:table-cell table:style-name="Table35.A12" office:value-type="string">
            <text:p text:style-name="P233"/>
          </table:table-cell>
          <table:table-cell table:style-name="Table35.A3" table:number-columns-spanned="13" office:value-type="string">
            <text:p text:style-name="P1594"><text:span text:style-name="T1372">ITEM</text:span><text:span text:style-name="T1504"> </text:span><text:span text:style-name="T1372">26-E</text:span><text:span text:style-name="T1446">X</text:span><text:span text:style-name="T1372">CLUSIVO</text:span><text:span text:style-name="T1454"> </text:span><text:span text:style-name="T1372">PARA</text:span><text:span text:style-name="T1505"> </text:span><text:span text:style-name="T1372">ME</text:span><text:span text:style-name="T1446">/</text:span><text:span text:style-name="T1372">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35.8">
          <table:table-cell table:style-name="Table35.A12" office:value-type="string">
            <text:p text:style-name="P233"/>
          </table:table-cell>
          <table:table-cell table:style-name="Table35.A1" office:value-type="string">
            <text:p text:style-name="P1595"><text:span text:style-name="T1455">D</text:span><text:span text:style-name="T1456">esc</text:span><text:span text:style-name="T1455">r</text:span><text:span text:style-name="T1456">içã</text:span><text:span text:style-name="T1455">o</text:span></text:p>
          </table:table-cell>
          <table:table-cell table:style-name="Table35.A1" table:number-columns-spanned="2" office:value-type="string">
            <text:p text:style-name="P1596"><text:span text:style-name="T1455">Unid.</text:span><text:span text:style-name="T1455"/></text:p>
          </table:table-cell>
          <table:covered-table-cell/>
          <table:table-cell table:style-name="Table35.A1" table:number-columns-spanned="3" office:value-type="string">
            <text:p text:style-name="P1596"><text:span text:style-name="T1455">Qu</text:span><text:span text:style-name="T1456">a</text:span><text:span text:style-name="T1455">n</text:span><text:span text:style-name="T1456">t.</text:span></text:p>
          </table:table-cell>
          <table:covered-table-cell/>
          <table:covered-table-cell/>
          <table:table-cell table:style-name="Table35.A1" table:number-columns-spanned="2" office:value-type="string">
            <text:p text:style-name="P1597"><text:span text:style-name="T1456">Ma</text:span><text:span text:style-name="T1455">r</text:span><text:span text:style-name="T1456">ca</text:span></text:p>
          </table:table-cell>
          <table:covered-table-cell/>
          <table:table-cell table:style-name="Table35.A1" table:number-columns-spanned="3" office:value-type="string">
            <text:p text:style-name="P1598"><text:span text:style-name="T1455">V</text:span><text:span text:style-name="T1456">a</text:span><text:span text:style-name="T1455">lor</text:span><text:span text:style-name="T1506"> </text:span><text:span text:style-name="T1455">unit</text:span><text:span text:style-name="T1456">á</text:span><text:span text:style-name="T1455">r</text:span><text:span text:style-name="T1456">io</text:span></text:p>
          </table:table-cell>
          <table:covered-table-cell/>
          <table:covered-table-cell/>
          <table:table-cell table:style-name="Table35.A1" table:number-columns-spanned="2" office:value-type="string">
            <text:p text:style-name="P1599"><text:span text:style-name="T1455">Va</text:span><text:span text:style-name="T1456">lo</text:span><text:span text:style-name="T1455">r</text:span><text:span text:style-name="T1492"> </text:span><text:span text:style-name="T1455">T</text:span><text:span text:style-name="T1456">o</text:span><text:span text:style-name="T1455">t</text:span><text:span text:style-name="T1456">a</text:span><text:span text:style-name="T1455">l</text:span></text:p>
          </table:table-cell>
          <table:covered-table-cell/>
        </table:table-row>
        <table:table-row table:style-name="Table35.1">
          <table:table-cell table:style-name="Table35.A12" office:value-type="string">
            <text:p text:style-name="P233"/>
          </table:table-cell>
          <table:table-cell table:style-name="Table35.A1" office:value-type="string">
            <text:p text:style-name="P1600"><text:span text:style-name="T1442">Mamão tipo formosa</text:span><text:span text:style-name="T1444">, </text:span><text:span text:style-name="T1442">in natura, de p</text:span><text:span text:style-name="T1356">r</text:span><text:span text:style-name="T1442">imeira qua</text:span><text:span text:style-name="T1356">l</text:span><text:span text:style-name="T1442">idade, tamanho e</text:span><text:span text:style-name="T1445"> </text:span><text:span text:style-name="T1442">coloração</text:span><text:span text:style-name="T1450"> </text:span><text:span text:style-name="T1442">uniforme</text:span><text:span text:style-name="T1444">,</text:span><text:span text:style-name="T1466"> </text:span><text:span text:style-name="T1442">po</text:span><text:span text:style-name="T1356">l</text:span><text:span text:style-name="T1442">pa</text:span><text:span text:style-name="T1467"> </text:span><text:span text:style-name="T1442">firme</text:span><text:span text:style-name="T1450"> </text:span><text:span text:style-name="T1442">e</text:span><text:span text:style-name="T1450"> </text:span><text:span text:style-name="T1442">intacta</text:span><text:span text:style-name="T1444">,</text:span><text:span text:style-name="T1507"> </text:span><text:span text:style-name="T1442">apresentando</text:span><text:span text:style-name="T1450"> </text:span><text:span text:style-name="T1442">grau</text:span><text:span text:style-name="T1450"> </text:span><text:span text:style-name="T1442">médio</text:span><text:span text:style-name="T1467"> </text:span><text:span text:style-name="T1442">de</text:span><text:span text:style-name="T1445"> </text:span><text:span text:style-name="T1442">maturação,</text:span><text:span text:style-name="T1450"> </text:span><text:span text:style-name="T1442">sem</text:span><text:span text:style-name="T1450"> </text:span><text:span text:style-name="T1442">rachaduras</text:span><text:span text:style-name="T1444">,</text:span><text:span text:style-name="T1507"> </text:span><text:span text:style-name="T1442">cortes,</text:span><text:span text:style-name="T1450"> </text:span><text:span text:style-name="T1442">ferimentos</text:span><text:span text:style-name="T1450"> </text:span><text:span text:style-name="T1442">ou</text:span><text:span text:style-name="T1467"> </text:span><text:span text:style-name="T1442">defeitos,</text:span><text:span text:style-name="T1450"> </text:span><text:span text:style-name="T1442">isentos</text:span><text:span text:style-name="T1450"> </text:span><text:span text:style-name="T1442">de</text:span><text:span text:style-name="T1445"> </text:span><text:span text:style-name="T1442">sujidades, materia</text:span><text:span text:style-name="T1356">l </text:span><text:span text:style-name="T1442">terroso, parasitas e </text:span><text:span text:style-name="T1356">l</text:span><text:span text:style-name="T1442">arvas, sem </text:span><text:span text:style-name="T1356">l</text:span><text:span text:style-name="T1442">esões físicas e</text:span><text:span text:style-name="T1445"> </text:span><text:span text:style-name="T1442">mecânicas</text:span><text:span text:style-name="T1508"> </text:span><text:span text:style-name="T1442">oriundas</text:span><text:span text:style-name="T1508"> </text:span><text:span text:style-name="T1442">do</text:span><text:span text:style-name="T1462"> </text:span><text:span text:style-name="T1442">manuseio</text:span><text:span text:style-name="T1479"> </text:span><text:span text:style-name="T1442">e</text:span><text:span text:style-name="T1509"> </text:span><text:span text:style-name="T1442">transporte.</text:span><text:span text:style-name="T1510"> </text:span><text:span text:style-name="T1442">Livre</text:span><text:span text:style-name="T1511"> </text:span><text:span text:style-name="T1442">de</text:span><text:span text:style-name="T1509"> </text:span><text:span text:style-name="T1356">r</text:span><text:span text:style-name="T1442">esíduos</text:span><text:span text:style-name="T1485"> </text:span><text:span text:style-name="T1451">de</text:span></text:p>
            <text:p text:style-name="P1601"><text:span text:style-name="T1446">ferti</text:span><text:span text:style-name="T1372">l</text:span><text:span text:style-name="T1446">izantes.</text:span></text:p>
          </table:table-cell>
          <table:table-cell table:style-name="Table35.A1" table:number-columns-spanned="2" office:value-type="string">
            <text:p text:style-name="P1558"/>
            <text:p text:style-name="P1602"/>
            <text:p text:style-name="P890"><text:span text:style-name="T1451">KG</text:span><text:span text:style-name="T1451"/></text:p>
          </table:table-cell>
          <table:covered-table-cell/>
          <table:table-cell table:style-name="Table35.A1" table:number-columns-spanned="3" office:value-type="string">
            <text:p text:style-name="P1558"/>
            <text:p text:style-name="P1602"/>
            <text:p text:style-name="P1575"><text:span text:style-name="T1451">800</text:span><text:span text:style-name="T1451"/></text:p>
          </table:table-cell>
          <table:covered-table-cell/>
          <table:covered-table-cell/>
          <table:table-cell table:style-name="Table35.A1" table:number-columns-spanned="2" office:value-type="string">
            <text:p text:style-name="P1558"/>
            <text:p text:style-name="P1602"/>
            <text:p text:style-name="P1590"><text:span text:style-name="T1446">CEASA</text:span><text:span text:style-name="T1446"/></text:p>
          </table:table-cell>
          <table:covered-table-cell/>
          <table:table-cell table:style-name="Table35.A1" table:number-columns-spanned="3" office:value-type="string">
            <text:p text:style-name="P1558"/>
            <text:p text:style-name="P1602"/>
            <text:p text:style-name="P1591"><text:span text:style-name="T1446">R$</text:span><text:span text:style-name="T1463"> </text:span><text:span text:style-name="T1468">6,20</text:span></text:p>
          </table:table-cell>
          <table:covered-table-cell/>
          <table:covered-table-cell/>
          <table:table-cell table:style-name="Table35.A1" table:number-columns-spanned="2" office:value-type="string">
            <text:p text:style-name="P1558"/>
            <text:p text:style-name="P1602"/>
            <text:p text:style-name="P1603"><text:span text:style-name="T1442">R$</text:span><text:span text:style-name="T1467"> </text:span><text:span text:style-name="T1446">4.960</text:span><text:span text:style-name="T1448">,</text:span><text:span text:style-name="T1446">00</text:span></text:p>
          </table:table-cell>
          <table:covered-table-cell/>
        </table:table-row>
        <table:table-row table:style-name="Table35.22">
          <table:table-cell table:style-name="Table35.A12" office:value-type="string">
            <text:p text:style-name="P233"/>
          </table:table-cell>
          <table:table-cell table:style-name="Table35.A2" table:number-columns-spanned="11" office:value-type="string">
            <text:p text:style-name="P1604"><text:span text:style-name="T1372">VALOR</text:span><text:span text:style-name="T1384"> </text:span><text:span text:style-name="T1372">GLOBAL</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35.A2" table:number-columns-spanned="2" office:value-type="string">
            <text:p text:style-name="P1605"><text:span text:style-name="T1356">R</text:span><text:span text:style-name="T1442">$</text:span><text:span text:style-name="T1463"> </text:span><text:span text:style-name="T1446">4.</text:span><text:span text:style-name="T1372">960</text:span><text:span text:style-name="T1446">,</text:span><text:span text:style-name="T1372">00</text:span></text:p>
          </table:table-cell>
          <table:covered-table-cell/>
        </table:table-row>
        <table:table-row table:style-name="Table35.23">
          <table:table-cell table:style-name="Table35.A12" office:value-type="string">
            <text:p text:style-name="P233"/>
          </table:table-cell>
          <table:table-cell table:style-name="Table35.A3" table:number-columns-spanned="13" office:value-type="string">
            <text:p text:style-name="P1606"><text:span text:style-name="T1372">ITEM</text:span><text:span text:style-name="T1504"> </text:span><text:span text:style-name="T1372">28</text:span><text:span text:style-name="T1446">-</text:span><text:span text:style-name="T1372">E</text:span><text:span text:style-name="T1446">X</text:span><text:span text:style-name="T1372">CLUS</text:span><text:span text:style-name="T1446">I</text:span><text:span text:style-name="T1372">VO</text:span><text:span text:style-name="T1454"> </text:span><text:span text:style-name="T1372">PARA</text:span><text:span text:style-name="T1505"> </text:span><text:span text:style-name="T1372">ME</text:span><text:span text:style-name="T1446">/</text:span><text:span text:style-name="T1372">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35.24">
          <table:table-cell table:style-name="Table35.A12" office:value-type="string">
            <text:p text:style-name="P233"/>
          </table:table-cell>
          <table:table-cell table:style-name="Table35.A1" office:value-type="string">
            <text:p text:style-name="P1607"><text:span text:style-name="T1455">D</text:span><text:span text:style-name="T1456">e</text:span><text:span text:style-name="T1455">scri</text:span><text:span text:style-name="T1456">çã</text:span><text:span text:style-name="T1455">o</text:span></text:p>
          </table:table-cell>
          <table:table-cell table:style-name="Table35.A1" table:number-columns-spanned="2" office:value-type="string">
            <text:p text:style-name="P1608"><text:span text:style-name="T1455">Unid.</text:span><text:span text:style-name="T1455"/></text:p>
          </table:table-cell>
          <table:covered-table-cell/>
          <table:table-cell table:style-name="Table35.A1" table:number-columns-spanned="3" office:value-type="string">
            <text:p text:style-name="P1608"><text:span text:style-name="T1456">Q</text:span><text:span text:style-name="T1455">uant.</text:span></text:p>
          </table:table-cell>
          <table:covered-table-cell/>
          <table:covered-table-cell/>
          <table:table-cell table:style-name="Table35.A1" table:number-columns-spanned="2" office:value-type="string">
            <text:p text:style-name="P1609"><text:span text:style-name="T1456">M</text:span><text:span text:style-name="T1455">a</text:span><text:span text:style-name="T1456">r</text:span><text:span text:style-name="T1455">ca</text:span></text:p>
          </table:table-cell>
          <table:covered-table-cell/>
          <table:table-cell table:style-name="Table35.A1" table:number-columns-spanned="3" office:value-type="string">
            <text:p text:style-name="P1610"><text:span text:style-name="T1460">Va</text:span><text:span text:style-name="T1459">l</text:span><text:span text:style-name="T1460">o</text:span><text:span text:style-name="T1459">r</text:span><text:span text:style-name="T1455"> un</text:span><text:span text:style-name="T1456">i</text:span><text:span text:style-name="T1455">t</text:span><text:span text:style-name="T1456">á</text:span><text:span text:style-name="T1455">rio</text:span></text:p>
          </table:table-cell>
          <table:covered-table-cell/>
          <table:covered-table-cell/>
          <table:table-cell table:style-name="Table35.A1" table:number-columns-spanned="2" office:value-type="string">
            <text:p text:style-name="P1611"><text:span text:style-name="T1490">Valor</text:span><text:span text:style-name="T1512"> </text:span><text:span text:style-name="T1455">T</text:span><text:span text:style-name="T1456">ota</text:span><text:span text:style-name="T1455">l</text:span></text:p>
          </table:table-cell>
          <table:covered-table-cell/>
        </table:table-row>
        <table:table-row table:style-name="Table35.25">
          <table:table-cell table:style-name="Table35.A12" office:value-type="string">
            <text:p text:style-name="P233"/>
          </table:table-cell>
          <table:table-cell table:style-name="Table35.A1" office:value-type="string">
            <text:p text:style-name="P1612"><text:span text:style-name="T1442">Manga in natura</text:span><text:span text:style-name="T1444">, </text:span><text:span text:style-name="T1442">tipo tommy</text:span><text:span text:style-name="T1444">, </text:span><text:span text:style-name="T1442">de primeira qua</text:span><text:span text:style-name="T1356">l</text:span><text:span text:style-name="T1442">idade</text:span><text:span text:style-name="T1444">, </text:span><text:span text:style-name="T1442">sem sujidades,</text:span><text:span text:style-name="T1445"> </text:span><text:span text:style-name="T1442">sem partes podres, </text:span><text:span text:style-name="T1356">r</text:span><text:span text:style-name="T1442">achaduras, sem amadurecimento excessivo ou</text:span><text:span text:style-name="T1445"> </text:span><text:span text:style-name="T1442">verdes que impossibi</text:span><text:span text:style-name="T1356">l</text:span><text:span text:style-name="T1442">item</text:span><text:span text:style-name="T1447"> </text:span><text:span text:style-name="T1442">o consumo</text:span><text:span text:style-name="T1444">,</text:span><text:span text:style-name="T1513"> </text:span><text:span text:style-name="T1442">sem estar murchas, isenta de</text:span><text:span text:style-name="T1445"> </text:span><text:span text:style-name="T1442">terra</text:span><text:span text:style-name="T1514"> </text:span><text:span text:style-name="T1442">ou</text:span><text:span text:style-name="T1515"> </text:span><text:span text:style-name="T1442">outro</text:span><text:span text:style-name="T1516"> </text:span><text:span text:style-name="T1442">materia</text:span><text:span text:style-name="T1356">l</text:span><text:span text:style-name="T1517"> </text:span><text:span text:style-name="T1442">estranho</text:span><text:span text:style-name="T1444">,</text:span><text:span text:style-name="T1518"> </text:span><text:span text:style-name="T1442">sem</text:span><text:span text:style-name="T1498"> </text:span><text:span text:style-name="T1442">lesões</text:span><text:span text:style-name="T1519"> </text:span><text:span text:style-name="T1356">ti</text:span><text:span text:style-name="T1442">sicas</text:span><text:span text:style-name="T1498"> </text:span><text:span text:style-name="T1442">e</text:span><text:span text:style-name="T1452"> </text:span><text:span text:style-name="T1446">mecânicas</text:span></text:p>
            <text:p text:style-name="P1613"><text:span text:style-name="T1446">oriundas</text:span><text:span text:style-name="T1463"> </text:span><text:span text:style-name="T1446">do</text:span><text:span text:style-name="T1467"> </text:span><text:span text:style-name="T1446">manuseio</text:span><text:span text:style-name="T1442"> </text:span><text:span text:style-name="T1446">e</text:span><text:span text:style-name="T1451"> </text:span><text:span text:style-name="T1446">transporte.</text:span></text:p>
          </table:table-cell>
          <table:table-cell table:style-name="Table35.A1" table:number-columns-spanned="2" office:value-type="string">
            <text:p text:style-name="P1614"/>
            <text:p text:style-name="P1615"><text:span text:style-name="T1451">KG</text:span><text:span text:style-name="T1451"/></text:p>
          </table:table-cell>
          <table:covered-table-cell/>
          <table:table-cell table:style-name="Table35.A1" table:number-columns-spanned="3" office:value-type="string">
            <text:p text:style-name="P1614"/>
            <text:p text:style-name="P1616"><text:span text:style-name="T1451">700</text:span><text:span text:style-name="T1451"/></text:p>
          </table:table-cell>
          <table:covered-table-cell/>
          <table:covered-table-cell/>
          <table:table-cell table:style-name="Table35.A1" table:number-columns-spanned="2" office:value-type="string">
            <text:p text:style-name="P1614"/>
            <text:p text:style-name="P1617"><text:span text:style-name="T1446">C</text:span><text:span text:style-name="T1372">E</text:span><text:span text:style-name="T1446">ASA</text:span></text:p>
          </table:table-cell>
          <table:covered-table-cell/>
          <table:table-cell table:style-name="Table35.A1" table:number-columns-spanned="3" office:value-type="string">
            <text:p text:style-name="P1614"/>
            <text:p text:style-name="P1618"><text:span text:style-name="T1446">R$</text:span><text:span text:style-name="T1463"> </text:span><text:span text:style-name="T1468">6</text:span><text:span text:style-name="T1469">,</text:span><text:span text:style-name="T1468">70</text:span></text:p>
          </table:table-cell>
          <table:covered-table-cell/>
          <table:covered-table-cell/>
          <table:table-cell table:style-name="Table35.A1" table:number-columns-spanned="2" office:value-type="string">
            <text:p text:style-name="P1614"/>
            <text:p text:style-name="P1619"><text:span text:style-name="T1468">R$ </text:span><text:span text:style-name="T1446">4.690</text:span><text:span text:style-name="T1473">,</text:span><text:span text:style-name="T1446">00</text:span></text:p>
          </table:table-cell>
          <table:covered-table-cell/>
        </table:table-row>
        <table:table-row table:style-name="Table35.6">
          <table:table-cell table:style-name="Table35.A12" office:value-type="string">
            <text:p text:style-name="P233"/>
          </table:table-cell>
          <table:table-cell table:style-name="Table35.A2" table:number-columns-spanned="11" office:value-type="string">
            <text:p text:style-name="P1620"><text:span text:style-name="T1383">VALOR</text:span><text:span text:style-name="T1356"> </text:span><text:span text:style-name="T1372">GLOBAL</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35.A2" table:number-columns-spanned="2" office:value-type="string">
            <text:p text:style-name="P1621"><text:span text:style-name="T1356">R</text:span><text:span text:style-name="T1442">$</text:span><text:span text:style-name="T1463"> </text:span><text:span text:style-name="T1372">4</text:span><text:span text:style-name="T1446">.6</text:span><text:span text:style-name="T1372">90</text:span><text:span text:style-name="T1453">,</text:span><text:span text:style-name="T1372">00</text:span></text:p>
          </table:table-cell>
          <table:covered-table-cell/>
        </table:table-row>
        <table:table-row table:style-name="Table35.11">
          <table:table-cell table:style-name="Table35.A12" office:value-type="string">
            <text:p text:style-name="P233"/>
          </table:table-cell>
          <table:table-cell table:style-name="Table35.A3" table:number-columns-spanned="13" office:value-type="string">
            <text:p text:style-name="P1622"><text:span text:style-name="T1372">ITEM</text:span><text:span text:style-name="T1504"> </text:span><text:span text:style-name="T1372">29</text:span><text:span text:style-name="T1446">-</text:span><text:span text:style-name="T1372">EXCLUSIVO</text:span><text:span text:style-name="T1454"> </text:span><text:span text:style-name="T1372">PARA</text:span><text:span text:style-name="T1505"> </text:span><text:span text:style-name="T1372">ME</text:span><text:span text:style-name="T1446">/</text:span><text:span text:style-name="T1372">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35.7">
          <table:table-cell table:style-name="Table35.A12" office:value-type="string">
            <text:p text:style-name="P233"/>
          </table:table-cell>
          <table:table-cell table:style-name="Table35.A1" table:number-columns-spanned="2" office:value-type="string">
            <text:p text:style-name="P1623"><text:span text:style-name="T1455">D</text:span><text:span text:style-name="T1456">escrição</text:span></text:p>
          </table:table-cell>
          <table:covered-table-cell/>
          <table:table-cell table:style-name="Table35.A1" table:number-columns-spanned="3" office:value-type="string">
            <text:p text:style-name="P1624"><text:span text:style-name="T1455">U</text:span><text:span text:style-name="T1456">nid.</text:span></text:p>
          </table:table-cell>
          <table:covered-table-cell/>
          <table:covered-table-cell/>
          <table:table-cell table:style-name="Table35.A1" table:number-columns-spanned="2" office:value-type="string">
            <text:p text:style-name="P1625"><text:span text:style-name="T1455">Qu</text:span><text:span text:style-name="T1456">an</text:span><text:span text:style-name="T1455">t.</text:span></text:p>
          </table:table-cell>
          <table:covered-table-cell/>
          <table:table-cell table:style-name="Table35.A1" table:number-columns-spanned="3" office:value-type="string">
            <text:p text:style-name="P1626"><text:span text:style-name="T1460">Marca</text:span><text:span text:style-name="T1460"/></text:p>
          </table:table-cell>
          <table:covered-table-cell/>
          <table:covered-table-cell/>
          <table:table-cell table:style-name="Table35.A1" table:number-columns-spanned="2" office:value-type="string">
            <text:p text:style-name="P1627"><text:span text:style-name="T1456">Va</text:span><text:span text:style-name="T1455">l</text:span><text:span text:style-name="T1456">or</text:span><text:span text:style-name="T1520"> </text:span><text:span text:style-name="T1455">u</text:span><text:span text:style-name="T1456">ni</text:span><text:span text:style-name="T1455">t</text:span><text:span text:style-name="T1456">ário</text:span></text:p>
          </table:table-cell>
          <table:covered-table-cell/>
          <table:table-cell table:style-name="Table35.A1" office:value-type="string">
            <text:p text:style-name="P1628"><text:span text:style-name="T1459">V</text:span><text:span text:style-name="T1460">a</text:span><text:span text:style-name="T1459">l</text:span><text:span text:style-name="T1460">o</text:span><text:span text:style-name="T1459">r</text:span><text:span text:style-name="T1455"> T</text:span><text:span text:style-name="T1456">o</text:span><text:span text:style-name="T1455">t</text:span><text:span text:style-name="T1456">a</text:span><text:span text:style-name="T1455">l</text:span></text:p>
          </table:table-cell>
        </table:table-row>
        <table:table-row table:style-name="Table35.29">
          <table:table-cell table:style-name="Table35.A12" office:value-type="string">
            <text:p text:style-name="P233"/>
          </table:table-cell>
          <table:table-cell table:style-name="Table35.A1" table:number-columns-spanned="2" office:value-type="string">
            <text:p text:style-name="P1629"><text:span text:style-name="T1442">Melancia de primeira qua</text:span><text:span text:style-name="T1356">l</text:span><text:span text:style-name="T1442">idade</text:span><text:span text:style-name="T1480">, </text:span><text:span text:style-name="T1442">com polpa firme e intacta</text:span><text:span text:style-name="T1444">, </text:span><text:span text:style-name="T1442">grau de</text:span><text:span text:style-name="T1445"> </text:span><text:span text:style-name="T1442">maturação adequado para o consumo</text:span><text:span text:style-name="T1444">, </text:span><text:span text:style-name="T1442">tamanho e co</text:span><text:span text:style-name="T1356">l</text:span><text:span text:style-name="T1442">oração uniformes</text:span><text:span text:style-name="T1444">.</text:span><text:span text:style-name="T1521"> </text:span><text:span text:style-name="T1356">I</text:span><text:span text:style-name="T1442">senta de </text:span><text:span text:style-name="T1356">l</text:span><text:span text:style-name="T1442">esões de origem física</text:span><text:span text:style-name="T1444">,</text:span><text:span text:style-name="T1448"> </text:span><text:span text:style-name="T1442">mecânica ou bio</text:span><text:span text:style-name="T1356">l</text:span><text:span text:style-name="T1442">ôgica,</text:span><text:span text:style-name="T1446"> </text:span><text:span text:style-name="T1442">matéria terrosa,</text:span><text:span text:style-name="T1445"> </text:span><text:span text:style-name="T1442">sujidades, parasitas</text:span><text:span text:style-name="T1444">, </text:span><text:span text:style-name="T1356">l</text:span><text:span text:style-name="T1442">arvas ou corpos estranhos aderidos à superfície</text:span><text:span text:style-name="T1445"> </text:span><text:span text:style-name="T1446">externa</text:span><text:span text:style-name="T1448">,</text:span><text:span text:style-name="T1522"> </text:span><text:span text:style-name="T1446">sem</text:span><text:span text:style-name="T1468"> </text:span><text:span text:style-name="T1372">l</text:span><text:span text:style-name="T1446">esões fisicas e</text:span><text:span text:style-name="T1468"> </text:span><text:span text:style-name="T1446">mecânicas oriundas</text:span><text:span text:style-name="T1510"> </text:span><text:span text:style-name="T1446">do</text:span><text:span text:style-name="T1447"> </text:span><text:span text:style-name="T1446">manuseio e</text:span><text:span text:style-name="T1468"> </text:span><text:span text:style-name="T1446">transporte</text:span><text:span text:style-name="T1448">.</text:span></text:p>
          </table:table-cell>
          <table:covered-table-cell/>
          <table:table-cell table:style-name="Table35.A1" table:number-columns-spanned="3" office:value-type="string">
            <text:p text:style-name="P1558"/>
            <text:p text:style-name="P1630"/>
            <text:p text:style-name="P1631"><text:span text:style-name="T1451">KG</text:span><text:span text:style-name="T1451"/></text:p>
          </table:table-cell>
          <table:covered-table-cell/>
          <table:covered-table-cell/>
          <table:table-cell table:style-name="Table35.A1" table:number-columns-spanned="2" office:value-type="string">
            <text:p text:style-name="P1558"/>
            <text:p text:style-name="P1630"/>
            <text:p text:style-name="P1632"><text:span text:style-name="T1446">2</text:span><text:span text:style-name="T1372">.</text:span><text:span text:style-name="T1446">000</text:span></text:p>
          </table:table-cell>
          <table:covered-table-cell/>
          <table:table-cell table:style-name="Table35.A1" table:number-columns-spanned="3" office:value-type="string">
            <text:p text:style-name="P1558"/>
            <text:p text:style-name="P1630"/>
            <text:p text:style-name="P1633"><text:span text:style-name="T1446">CEASA</text:span><text:span text:style-name="T1446"/></text:p>
          </table:table-cell>
          <table:covered-table-cell/>
          <table:covered-table-cell/>
          <table:table-cell table:style-name="Table35.A1" table:number-columns-spanned="2" office:value-type="string">
            <text:p text:style-name="P1558"/>
            <text:p text:style-name="P1630"/>
            <text:p text:style-name="P1562"><text:span text:style-name="T1442">R$</text:span><text:span text:style-name="T1451"> </text:span><text:span text:style-name="T1468">3,70</text:span></text:p>
          </table:table-cell>
          <table:covered-table-cell/>
          <table:table-cell table:style-name="Table35.A1" office:value-type="string">
            <text:p text:style-name="P1558"/>
            <text:p text:style-name="P1634"/>
            <text:p text:style-name="P1635"><text:span text:style-name="T1468">R$</text:span><text:span text:style-name="T1447"> </text:span><text:span text:style-name="T1446">7.400,00</text:span></text:p>
          </table:table-cell>
        </table:table-row>
        <table:table-row table:style-name="Table35.6">
          <table:table-cell table:style-name="Table35.A12" office:value-type="string">
            <text:p text:style-name="P233"/>
          </table:table-cell>
          <table:table-cell table:style-name="Table35.A2" table:number-columns-spanned="12" office:value-type="string">
            <text:p text:style-name="P1636"><text:span text:style-name="T1446">V</text:span><text:span text:style-name="T1372">A</text:span><text:span text:style-name="T1446">L</text:span><text:span text:style-name="T1372">OR</text:span><text:span text:style-name="T1389"> </text:span><text:span text:style-name="T1372">GLOBAL</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35.A2" office:value-type="string">
            <text:p text:style-name="P1637"><text:span text:style-name="T1356">R</text:span><text:span text:style-name="T1442">$</text:span><text:span text:style-name="T1451"> </text:span><text:span text:style-name="T1372">7.400</text:span><text:span text:style-name="T1446">,</text:span><text:span text:style-name="T1372">00</text:span></text:p>
          </table:table-cell>
        </table:table-row>
        <table:table-row table:style-name="Table35.7">
          <table:table-cell table:style-name="Table35.A12" office:value-type="string">
            <text:p text:style-name="P233"/>
          </table:table-cell>
          <table:table-cell table:style-name="Table35.A3" table:number-columns-spanned="13" office:value-type="string">
            <text:p text:style-name="P1638"><text:span text:style-name="T1372">ITEM</text:span><text:span text:style-name="T1431"> </text:span><text:span text:style-name="T1372">30-E</text:span><text:span text:style-name="T1446">X</text:span><text:span text:style-name="T1372">CLUSIVO</text:span><text:span text:style-name="T1405"> </text:span><text:span text:style-name="T1372">PARA</text:span><text:span text:style-name="T1523"> </text:span><text:span text:style-name="T1372">ME</text:span><text:span text:style-name="T1446">/</text:span><text:span text:style-name="T1372">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35.8">
          <table:table-cell table:style-name="Table35.A12" office:value-type="string">
            <text:p text:style-name="P233"/>
          </table:table-cell>
          <table:table-cell table:style-name="Table35.A1" office:value-type="string">
            <text:p text:style-name="P1639"><text:span text:style-name="T1455">D</text:span><text:span text:style-name="T1456">escrição</text:span></text:p>
          </table:table-cell>
          <table:table-cell table:style-name="Table35.A1" table:number-columns-spanned="2" office:value-type="string">
            <text:p text:style-name="P1640"><text:span text:style-name="T1455">U</text:span><text:span text:style-name="T1456">ni</text:span><text:span text:style-name="T1455">d.</text:span></text:p>
          </table:table-cell>
          <table:covered-table-cell/>
          <table:table-cell table:style-name="Table35.A1" table:number-columns-spanned="3" office:value-type="string">
            <text:p text:style-name="P1640"><text:span text:style-name="T1455">Qu</text:span><text:span text:style-name="T1456">a</text:span><text:span text:style-name="T1455">nt.</text:span></text:p>
          </table:table-cell>
          <table:covered-table-cell/>
          <table:covered-table-cell/>
          <table:table-cell table:style-name="Table35.A1" table:number-columns-spanned="2" office:value-type="string">
            <text:p text:style-name="P1641"><text:span text:style-name="T1460">Marca</text:span><text:span text:style-name="T1460"/></text:p>
          </table:table-cell>
          <table:covered-table-cell/>
          <table:table-cell table:style-name="Table35.A1" table:number-columns-spanned="3" office:value-type="string">
            <text:p text:style-name="P1642"><text:span text:style-name="T1460">Va</text:span><text:span text:style-name="T1459">l</text:span><text:span text:style-name="T1460">o</text:span><text:span text:style-name="T1459">r</text:span><text:span text:style-name="T1455"> un</text:span><text:span text:style-name="T1456">i</text:span><text:span text:style-name="T1455">t</text:span><text:span text:style-name="T1456">ár</text:span><text:span text:style-name="T1455">io</text:span></text:p>
          </table:table-cell>
          <table:covered-table-cell/>
          <table:covered-table-cell/>
          <table:table-cell table:style-name="Table35.A1" table:number-columns-spanned="2" office:value-type="string">
            <text:p text:style-name="P1643"><text:span text:style-name="T1459">V</text:span><text:span text:style-name="T1460">a</text:span><text:span text:style-name="T1459">l</text:span><text:span text:style-name="T1460">o</text:span><text:span text:style-name="T1459">r</text:span><text:span text:style-name="T1455"> T</text:span><text:span text:style-name="T1456">o</text:span><text:span text:style-name="T1455">t</text:span><text:span text:style-name="T1456">a</text:span><text:span text:style-name="T1455">l</text:span></text:p>
          </table:table-cell>
          <table:covered-table-cell/>
        </table:table-row>
      </table:table>
      <text:p text:style-name="P1644"/>
      <text:p text:style-name="P63"/>
      <text:p text:style-name="P1645"/>
      <table:table table:name="Table36" table:style-name="Table36">
        <table:table-column table:style-name="Table36.A"/>
        <table:table-column table:style-name="Table36.B"/>
        <table:table-column table:style-name="Table36.C"/>
        <table:table-column table:style-name="Table36.D"/>
        <table:table-column table:style-name="Table36.E"/>
        <table:table-column table:style-name="Table36.F"/>
        <table:table-column table:style-name="Table36.G"/>
        <table:table-column table:style-name="Table36.H"/>
        <table:table-column table:style-name="Table36.I"/>
        <table:table-row table:style-name="Table36.1">
          <table:table-cell table:style-name="Table36.A1" table:number-columns-spanned="2" office:value-type="string">
            <text:p text:style-name="P1646"><text:span text:style-name="T1524">Me</text:span><text:span text:style-name="T1525">l</text:span><text:span text:style-name="T1524">ão amare</text:span><text:span text:style-name="T1525">l</text:span><text:span text:style-name="T1524">o de primeira qua</text:span><text:span text:style-name="T1525">l</text:span><text:span text:style-name="T1524">idade</text:span><text:span text:style-name="T1526">, </text:span><text:span text:style-name="T1524">graúdo, com po</text:span><text:span text:style-name="T1525">l</text:span><text:span text:style-name="T1524">pa firme e</text:span><text:span text:style-name="T1527"> </text:span><text:span text:style-name="T1524">intacta, grau de matu</text:span><text:span text:style-name="T1525">r</text:span><text:span text:style-name="T1524">ação adequado pa</text:span><text:span text:style-name="T1525">r</text:span><text:span text:style-name="T1524">a o consumo</text:span><text:span text:style-name="T1528">, </text:span><text:span text:style-name="T1524">tamanho e</text:span><text:span text:style-name="T1527"> </text:span><text:span text:style-name="T1524">co</text:span><text:span text:style-name="T1525">l</text:span><text:span text:style-name="T1524">oração uniformes</text:span><text:span text:style-name="T1525">.</text:span><text:span text:style-name="T1529"> </text:span><text:span text:style-name="T1525">I</text:span><text:span text:style-name="T1524">senta de lesões de</text:span><text:span text:style-name="T1530"> </text:span><text:span text:style-name="T1524">origem física</text:span><text:span text:style-name="T1526">,</text:span><text:span text:style-name="T1531"> </text:span><text:span text:style-name="T1524">mecãnica o</text:span><text:span text:style-name="T1525">u</text:span><text:span text:style-name="T1532"> </text:span><text:span text:style-name="T1524">bio</text:span><text:span text:style-name="T1525">l</text:span><text:span text:style-name="T1524">ógica</text:span><text:span text:style-name="T1528">, </text:span><text:span text:style-name="T1524">matéria terrosa</text:span><text:span text:style-name="T1528">, </text:span><text:span text:style-name="T1524">sujidades</text:span><text:span text:style-name="T1526">, </text:span><text:span text:style-name="T1524">pa</text:span><text:span text:style-name="T1525">r</text:span><text:span text:style-name="T1524">as</text:span><text:span text:style-name="T1525">i</text:span><text:span text:style-name="T1524">tas, </text:span><text:span text:style-name="T1525">l</text:span><text:span text:style-name="T1524">arvas o</text:span><text:span text:style-name="T1525">u </text:span><text:span text:style-name="T1524">corpos</text:span><text:span text:style-name="T1527"> </text:span><text:span text:style-name="T1524">est</text:span><text:span text:style-name="T1525">r</text:span><text:span text:style-name="T1524">anhos aderidos </text:span><text:span text:style-name="T1533">à </text:span><text:span text:style-name="T1524">supe</text:span><text:span text:style-name="T1525">r</text:span><text:span text:style-name="T1524">fície externa, sem </text:span><text:span text:style-name="T1525">l</text:span><text:span text:style-name="T1524">esões físicas e</text:span><text:span text:style-name="T1527"> </text:span><text:span text:style-name="T1524">mecânicas o</text:span><text:span text:style-name="T1525">r</text:span><text:span text:style-name="T1524">iundas</text:span><text:span text:style-name="T1534"> </text:span><text:span text:style-name="T1524">do</text:span><text:span text:style-name="T1535"> </text:span><text:span text:style-name="T1524">manuseio e</text:span><text:span text:style-name="T1536"> </text:span><text:span text:style-name="T1524">transporte</text:span><text:span text:style-name="T1525">.</text:span></text:p>
          </table:table-cell>
          <table:covered-table-cell/>
          <table:table-cell table:style-name="Table36.A1" office:value-type="string">
            <text:p text:style-name="P1647"/>
            <text:p text:style-name="P1648"/>
            <text:p text:style-name="P1649"><text:span text:style-name="T1537">KG</text:span><text:span text:style-name="T1537"/></text:p>
          </table:table-cell>
          <table:table-cell table:style-name="Table36.A1" table:number-columns-spanned="2" office:value-type="string">
            <text:p text:style-name="P1558"/>
            <text:p text:style-name="P1650"/>
            <text:p text:style-name="P1651"><text:span text:style-name="T1538">1</text:span><text:span text:style-name="T1539">.</text:span><text:span text:style-name="T1538">200</text:span></text:p>
          </table:table-cell>
          <table:covered-table-cell/>
          <table:table-cell table:style-name="Table36.A1" office:value-type="string">
            <text:p text:style-name="P1558"/>
            <text:p text:style-name="P1650"/>
            <text:p text:style-name="P1105"><text:span text:style-name="T1538">C</text:span><text:span text:style-name="T1540">E</text:span><text:span text:style-name="T1538">ASA</text:span></text:p>
          </table:table-cell>
          <table:table-cell table:style-name="Table36.A1" table:number-columns-spanned="2" office:value-type="string">
            <text:p text:style-name="P1558"/>
            <text:p text:style-name="P1650"/>
            <text:p text:style-name="P1652"><text:span text:style-name="T1525">R</text:span><text:span text:style-name="T1524">$</text:span><text:span text:style-name="T1536"> 5.60</text:span></text:p>
          </table:table-cell>
          <table:covered-table-cell/>
          <table:table-cell table:style-name="Table36.A1" office:value-type="string">
            <text:p text:style-name="P1558"/>
            <text:p text:style-name="P1650"/>
            <text:p text:style-name="P1653"><text:span text:style-name="T1538">R$</text:span><text:span text:style-name="T1541"> </text:span><text:span text:style-name="T1538">6.720</text:span><text:span text:style-name="T1542">.</text:span><text:span text:style-name="T1538">00</text:span></text:p>
          </table:table-cell>
        </table:table-row>
        <table:table-row table:style-name="Table36.2">
          <table:table-cell table:style-name="Table36.A2" table:number-columns-spanned="8" office:value-type="string">
            <text:p text:style-name="P1654"><text:span text:style-name="T1543">VALOR</text:span><text:span text:style-name="T1525"> </text:span><text:span text:style-name="T1540">GLOBAL</text:span></text:p>
          </table:table-cell>
          <table:covered-table-cell/>
          <table:covered-table-cell/>
          <table:covered-table-cell/>
          <table:covered-table-cell/>
          <table:covered-table-cell/>
          <table:covered-table-cell/>
          <table:covered-table-cell/>
          <table:table-cell table:style-name="Table36.A2" office:value-type="string">
            <text:p text:style-name="P1655"><text:span text:style-name="T1525">R$</text:span><text:span text:style-name="T1529"> </text:span><text:span text:style-name="T1540">6</text:span><text:span text:style-name="T1538">.</text:span><text:span text:style-name="T1540">720</text:span><text:span text:style-name="T1544">,</text:span><text:span text:style-name="T1540">00</text:span></text:p>
          </table:table-cell>
        </table:table-row>
        <table:table-row table:style-name="Table36.3">
          <table:table-cell table:style-name="Table36.A3" table:number-columns-spanned="9" office:value-type="string">
            <text:p text:style-name="P1656"><text:span text:style-name="T1540">ITEM</text:span><text:span text:style-name="T1545"> </text:span><text:span text:style-name="T1540">31-EXCLUSIVO</text:span><text:span text:style-name="T1546"> </text:span><text:span text:style-name="T1540">PARA</text:span><text:span text:style-name="T1529"> </text:span><text:span text:style-name="T1540">ME/EPP</text:span></text:p>
          </table:table-cell>
          <table:covered-table-cell/>
          <table:covered-table-cell/>
          <table:covered-table-cell/>
          <table:covered-table-cell/>
          <table:covered-table-cell/>
          <table:covered-table-cell/>
          <table:covered-table-cell/>
          <table:covered-table-cell/>
        </table:table-row>
        <table:table-row table:style-name="Table36.4">
          <table:table-cell table:style-name="Table36.A1" table:number-columns-spanned="2" office:value-type="string">
            <text:p text:style-name="P1657"><text:span text:style-name="T1547">Des</text:span><text:span text:style-name="T1548">c</text:span><text:span text:style-name="T1547">rição</text:span></text:p>
          </table:table-cell>
          <table:covered-table-cell/>
          <table:table-cell table:style-name="Table36.A1" office:value-type="string">
            <text:p text:style-name="P1658"><text:span text:style-name="T1547">Unid</text:span><text:span text:style-name="T1549">.</text:span></text:p>
          </table:table-cell>
          <table:table-cell table:style-name="Table36.A1" table:number-columns-spanned="2" office:value-type="string">
            <text:p text:style-name="P1659"><text:span text:style-name="T1540">Quant.</text:span><text:span text:style-name="T1540"/></text:p>
          </table:table-cell>
          <table:covered-table-cell/>
          <table:table-cell table:style-name="Table36.A1" office:value-type="string">
            <text:p text:style-name="P1660"><text:span text:style-name="T1540">Ma</text:span><text:span text:style-name="T1538">r</text:span><text:span text:style-name="T1540">ca</text:span></text:p>
          </table:table-cell>
          <table:table-cell table:style-name="Table36.A1" table:number-columns-spanned="2" office:value-type="string">
            <text:p text:style-name="P1661"><text:span text:style-name="T1525">Valor</text:span><text:span text:style-name="T1540"> </text:span><text:span text:style-name="T1538">u</text:span><text:span text:style-name="T1540">n</text:span><text:span text:style-name="T1538">i</text:span><text:span text:style-name="T1540">tário</text:span></text:p>
          </table:table-cell>
          <table:covered-table-cell/>
          <table:table-cell table:style-name="Table36.A1" office:value-type="string">
            <text:p text:style-name="P1662"><text:span text:style-name="T1525">Valor</text:span><text:span text:style-name="T1540"> Tot</text:span><text:span text:style-name="T1538">a</text:span><text:span text:style-name="T1540">l</text:span></text:p>
          </table:table-cell>
        </table:table-row>
        <table:table-row table:style-name="Table36.5">
          <table:table-cell table:style-name="Table36.A1" table:number-columns-spanned="2" office:value-type="string">
            <text:p text:style-name="P1663"><text:span text:style-name="T1524">Mexe</text:span><text:span text:style-name="T1525">r</text:span><text:span text:style-name="T1524">ica </text:span><text:span text:style-name="T1525">t</text:span><text:span text:style-name="T1524">ipo pokan</text:span><text:span text:style-name="T1528">,</text:span><text:span text:style-name="T1550"> </text:span><text:span text:style-name="T1524">de primeira qua</text:span><text:span text:style-name="T1525">l</text:span><text:span text:style-name="T1524">idade</text:span><text:span text:style-name="T1528">,</text:span><text:span text:style-name="T1550"> </text:span><text:span text:style-name="T1524">tamanho médio</text:span><text:span text:style-name="T1528">,</text:span><text:span text:style-name="T1551"> </text:span><text:span text:style-name="T1525">n</text:span><text:span text:style-name="T1524">o</text:span><text:span text:style-name="T1552"> </text:span><text:span text:style-name="T1524">grau</text:span><text:span text:style-name="T1527"> </text:span><text:span text:style-name="T1524">máximo de evo</text:span><text:span text:style-name="T1525">l</text:span><text:span text:style-name="T1524">ução no tamanho, co</text:span><text:span text:style-name="T1525">l</text:span><text:span text:style-name="T1524">oração e tamanho uniformes</text:span><text:span text:style-name="T1526">,</text:span><text:span text:style-name="T1553"> </text:span><text:span text:style-name="T1524">aroma e sabor da espécie</text:span><text:span text:style-name="T1528">, </text:span><text:span text:style-name="T1524">muito sucu</text:span><text:span text:style-name="T1525">l</text:span><text:span text:style-name="T1524">enta, pouco ácida</text:span><text:span text:style-name="T1526">, </text:span><text:span text:style-name="T1524">sem</text:span><text:span text:style-name="T1527"> </text:span><text:span text:style-name="T1525">f</text:span><text:span text:style-name="T1524">e</text:span><text:span text:style-name="T1525">r</text:span><text:span text:style-name="T1524">imen</text:span><text:span text:style-name="T1525">t</text:span><text:span text:style-name="T1524">os ou defei</text:span><text:span text:style-name="T1525">t</text:span><text:span text:style-name="T1524">os</text:span><text:span text:style-name="T1528">, </text:span><text:span text:style-name="T1525">f</text:span><text:span text:style-name="T1524">i</text:span><text:span text:style-name="T1525">r</text:span><text:span text:style-name="T1524">mes e com bri</text:span><text:span text:style-name="T1525">l</text:span><text:span text:style-name="T1524">ho</text:span><text:span text:style-name="T1526">, </text:span><text:span text:style-name="T1524">devendo ser bem</text:span><text:span text:style-name="T1527"> </text:span><text:span text:style-name="T1538">dese</text:span><text:span text:style-name="T1540">n</text:span><text:span text:style-name="T1544">vo</text:span><text:span text:style-name="T1540">l</text:span><text:span text:style-name="T1538">vida e</text:span><text:span text:style-name="T1552"> </text:span><text:span text:style-name="T1538">madura,</text:span><text:span text:style-name="T1554"> </text:span><text:span text:style-name="T1544">isen</text:span><text:span text:style-name="T1540">t</text:span><text:span text:style-name="T1538">a</text:span><text:span text:style-name="T1536"> </text:span><text:span text:style-name="T1538">de sujidades</text:span><text:span text:style-name="T1542">,</text:span><text:span text:style-name="T1551"> </text:span><text:span text:style-name="T1538">materia</text:span><text:span text:style-name="T1540">l </text:span><text:span text:style-name="T1538">terroso,</text:span><text:span text:style-name="T1524"> </text:span><text:span text:style-name="T1538">parasi</text:span><text:span text:style-name="T1540">t</text:span><text:span text:style-name="T1538">as</text:span><text:span text:style-name="T1527"> </text:span><text:span text:style-name="T1524">e </text:span><text:span text:style-name="T1525">l</text:span><text:span text:style-name="T1524">arvas</text:span><text:span text:style-name="T1528">, </text:span><text:span text:style-name="T1524">sem </text:span><text:span text:style-name="T1525">l</text:span><text:span text:style-name="T1524">esões </text:span><text:span text:style-name="T1525">f</text:span><text:span text:style-name="T1524">ísicas e mecânicas oriundas do manuseio e</text:span><text:span text:style-name="T1527"> </text:span><text:span text:style-name="T1538">t</text:span><text:span text:style-name="T1540">r</text:span><text:span text:style-name="T1538">anspo</text:span><text:span text:style-name="T1540">rt</text:span><text:span text:style-name="T1538">e.</text:span></text:p>
          </table:table-cell>
          <table:covered-table-cell/>
          <table:table-cell table:style-name="Table36.A1" office:value-type="string">
            <text:p text:style-name="P1558"/>
            <text:p text:style-name="P1559"/>
            <text:p text:style-name="P1664"><text:span text:style-name="T1529">K</text:span><text:span text:style-name="T1552">G</text:span></text:p>
          </table:table-cell>
          <table:table-cell table:style-name="Table36.A1" table:number-columns-spanned="2" office:value-type="string">
            <text:p text:style-name="P1558"/>
            <text:p text:style-name="P1665"/>
            <text:p text:style-name="P1666"><text:span text:style-name="T1552">300</text:span><text:span text:style-name="T1552"/></text:p>
          </table:table-cell>
          <table:covered-table-cell/>
          <table:table-cell table:style-name="Table36.A1" office:value-type="string">
            <text:p text:style-name="P1558"/>
            <text:p text:style-name="P1665"/>
            <text:p text:style-name="P921"><text:span text:style-name="T1538">C</text:span><text:span text:style-name="T1540">E</text:span><text:span text:style-name="T1538">ASA</text:span></text:p>
          </table:table-cell>
          <table:table-cell table:style-name="Table36.A1" table:number-columns-spanned="2" office:value-type="string">
            <text:p text:style-name="P1558"/>
            <text:p text:style-name="P1665"/>
            <text:p text:style-name="P1667"><text:span text:style-name="T1525">R</text:span><text:span text:style-name="T1524">$</text:span><text:span text:style-name="T1555"> </text:span><text:span text:style-name="T1536">6</text:span><text:span text:style-name="T1556">,</text:span><text:span text:style-name="T1536">90</text:span></text:p>
          </table:table-cell>
          <table:covered-table-cell/>
          <table:table-cell table:style-name="Table36.A1" office:value-type="string">
            <text:p text:style-name="P1558"/>
            <text:p text:style-name="P1665"/>
            <text:p text:style-name="P1668"><text:span text:style-name="T1525">R</text:span><text:span text:style-name="T1524">$</text:span><text:span text:style-name="T1535"> </text:span><text:span text:style-name="T1538">2</text:span><text:span text:style-name="T1542">.</text:span><text:span text:style-name="T1538">070,00</text:span></text:p>
          </table:table-cell>
        </table:table-row>
        <table:table-row table:style-name="Table36.6">
          <table:table-cell table:style-name="Table36.A2" table:number-columns-spanned="8" office:value-type="string">
            <text:p text:style-name="P1669"><text:span text:style-name="T1543">VALOR</text:span><text:span text:style-name="T1525"> </text:span><text:span text:style-name="T1540">GLOBAL</text:span></text:p>
          </table:table-cell>
          <table:covered-table-cell/>
          <table:covered-table-cell/>
          <table:covered-table-cell/>
          <table:covered-table-cell/>
          <table:covered-table-cell/>
          <table:covered-table-cell/>
          <table:covered-table-cell/>
          <table:table-cell table:style-name="Table36.A2" office:value-type="string">
            <text:p text:style-name="P1670"><text:span text:style-name="T1525">R</text:span><text:span text:style-name="T1524">$</text:span><text:span text:style-name="T1535"> </text:span><text:span text:style-name="T1540">2.070</text:span><text:span text:style-name="T1538">,</text:span><text:span text:style-name="T1540">00</text:span></text:p>
          </table:table-cell>
        </table:table-row>
        <table:table-row table:style-name="Table36.7">
          <table:table-cell table:style-name="Table36.A3" table:number-columns-spanned="9" office:value-type="string">
            <text:p text:style-name="P1671"><text:span text:style-name="T1540">ITEM</text:span><text:span text:style-name="T1545"> </text:span><text:span text:style-name="T1540">32-EXCLUSIVO</text:span><text:span text:style-name="T1546"> </text:span><text:span text:style-name="T1540">PARA</text:span><text:span text:style-name="T1529"> </text:span><text:span text:style-name="T1540">ME</text:span><text:span text:style-name="T1538">/</text:span><text:span text:style-name="T1540">EPP</text:span></text:p>
          </table:table-cell>
          <table:covered-table-cell/>
          <table:covered-table-cell/>
          <table:covered-table-cell/>
          <table:covered-table-cell/>
          <table:covered-table-cell/>
          <table:covered-table-cell/>
          <table:covered-table-cell/>
          <table:covered-table-cell/>
        </table:table-row>
        <table:table-row table:style-name="Table36.8">
          <table:table-cell table:style-name="Table36.A1" office:value-type="string">
            <text:p text:style-name="P1672"><text:span text:style-name="T1547">Descriç</text:span><text:span text:style-name="T1548">ão</text:span></text:p>
          </table:table-cell>
          <table:table-cell table:style-name="Table36.A1" table:number-columns-spanned="3" office:value-type="string">
            <text:p text:style-name="P1673"><text:span text:style-name="T1547">Unid</text:span><text:span text:style-name="T1549">.</text:span></text:p>
          </table:table-cell>
          <table:covered-table-cell/>
          <table:covered-table-cell/>
          <table:table-cell table:style-name="Table36.A1" office:value-type="string">
            <text:p text:style-name="P1674"><text:span text:style-name="T1540">Quant.</text:span><text:span text:style-name="T1540"/></text:p>
          </table:table-cell>
          <table:table-cell table:style-name="Table36.A1" table:number-columns-spanned="2" office:value-type="string">
            <text:p text:style-name="P1538"><text:span text:style-name="T1543">Marca</text:span><text:span text:style-name="T1543"/></text:p>
          </table:table-cell>
          <table:covered-table-cell/>
          <table:table-cell table:style-name="Table36.A1" office:value-type="string">
            <text:p text:style-name="P1675"><text:span text:style-name="T1525">Valor</text:span><text:span text:style-name="T1557"> </text:span><text:span text:style-name="T1540">unitário</text:span></text:p>
          </table:table-cell>
          <table:table-cell table:style-name="Table36.A1" office:value-type="string">
            <text:p text:style-name="P1676"><text:span text:style-name="T1525">Valor</text:span><text:span text:style-name="T1540"> Total</text:span></text:p>
          </table:table-cell>
        </table:table-row>
        <table:table-row table:style-name="Table36.9">
          <table:table-cell table:style-name="Table36.A1" office:value-type="string">
            <text:p text:style-name="P1677"><text:span text:style-name="T1524">Ovo</text:span><text:span text:style-name="T1535"> </text:span><text:span text:style-name="T1524">de</text:span><text:span text:style-name="T1535"> </text:span><text:span text:style-name="T1524">ga</text:span><text:span text:style-name="T1525">li</text:span><text:span text:style-name="T1524">nha</text:span><text:span text:style-name="T1525">.</text:span><text:span text:style-name="T1557"> </text:span><text:span text:style-name="T1524">Branco</text:span><text:span text:style-name="T1526">,</text:span><text:span text:style-name="T1558"> </text:span><text:span text:style-name="T1524">fresco</text:span><text:span text:style-name="T1526">,</text:span><text:span text:style-name="T1558"> </text:span><text:span text:style-name="T1524">tamanho</text:span><text:span text:style-name="T1534"> </text:span><text:span text:style-name="T1524">médio/g</text:span><text:span text:style-name="T1525">r</text:span><text:span text:style-name="T1524">ande</text:span><text:span text:style-name="T1528">,</text:span><text:span text:style-name="T1559"> </text:span><text:span text:style-name="T1524">pesando</text:span><text:span text:style-name="T1535"> </text:span><text:span text:style-name="T1524">no</text:span><text:span text:style-name="T1527"> </text:span><text:span text:style-name="T1524">mínimo 50 g por unidade</text:span><text:span text:style-name="T1528">, </text:span><text:span text:style-name="T1524">casca </text:span><text:span text:style-name="T1525">l</text:span><text:span text:style-name="T1524">impa</text:span><text:span text:style-name="T1528">, </text:span><text:span text:style-name="T1524">íntegra</text:span><text:span text:style-name="T1526">, </text:span><text:span text:style-name="T1524">sem rachaduras</text:span><text:span text:style-name="T1528">,</text:span><text:span text:style-name="T1560"> </text:span><text:span text:style-name="T1524">manchas</text:span><text:span text:style-name="T1552"> </text:span><text:span text:style-name="T1524">ou</text:span><text:span text:style-name="T1541"> </text:span><text:span text:style-name="T1525">d</text:span><text:span text:style-name="T1524">eformações</text:span><text:span text:style-name="T1526">,</text:span><text:span text:style-name="T1558"> </text:span><text:span text:style-name="T1524">isento</text:span><text:span text:style-name="T1536"> </text:span><text:span text:style-name="T1524">de</text:span><text:span text:style-name="T1541"> </text:span><text:span text:style-name="T1524">sujidades, </text:span><text:span text:style-name="T1525">f</text:span><text:span text:style-name="T1524">ungos</text:span><text:span text:style-name="T1528">,</text:span><text:span text:style-name="T1559"> </text:span><text:span text:style-name="T1524">substâncias</text:span><text:span text:style-name="T1527"> </text:span><text:span text:style-name="T1525">t</text:span><text:span text:style-name="T1524">óxicas, odor e cor anormais, não esta</text:span><text:span text:style-name="T1525">r </text:span><text:span text:style-name="T1524">em estado de pod</text:span><text:span text:style-name="T1525">r</text:span><text:span text:style-name="T1524">idão.</text:span><text:span text:style-name="T1527"> </text:span><text:span text:style-name="T1525">E</text:span><text:span text:style-name="T1524">mbalagem</text:span><text:span text:style-name="T1535"> </text:span><text:span text:style-name="T1524">primária</text:span><text:span text:style-name="T1528">:</text:span><text:span text:style-name="T1559"> </text:span><text:span text:style-name="T1524">bandeja</text:span><text:span text:style-name="T1534"> </text:span><text:span text:style-name="T1524">descartáve</text:span><text:span text:style-name="T1525">l</text:span><text:span text:style-name="T1526">,</text:span><text:span text:style-name="T1558"> </text:span><text:span text:style-name="T1524">com</text:span><text:span text:style-name="T1535"> </text:span><text:span text:style-name="T1524">capac</text:span><text:span text:style-name="T1525">i</text:span><text:span text:style-name="T1524">dade</text:span><text:span text:style-name="T1534"> </text:span><text:span text:style-name="T1524">pa</text:span><text:span text:style-name="T1525">r</text:span><text:span text:style-name="T1524">a</text:span><text:span text:style-name="T1535"> </text:span><text:span text:style-name="T1524">30</text:span><text:span text:style-name="T1527"> </text:span><text:span text:style-name="T1524">ovos,</text:span><text:span text:style-name="T1535"> </text:span><text:span text:style-name="T1524">com</text:span><text:span text:style-name="T1535"> </text:span><text:span text:style-name="T1524">identificação</text:span><text:span text:style-name="T1534"> </text:span><text:span text:style-name="T1524">do</text:span><text:span text:style-name="T1535"> </text:span><text:span text:style-name="T1524">produtor</text:span><text:span text:style-name="T1535"> </text:span><text:span text:style-name="T1524">e</text:span><text:span text:style-name="T1534"> </text:span><text:span text:style-name="T1524">prazo</text:span><text:span text:style-name="T1535"> </text:span><text:span text:style-name="T1524">de</text:span><text:span text:style-name="T1535"> </text:span><text:span text:style-name="T1561">va</text:span><text:span text:style-name="T1525">l</text:span><text:span text:style-name="T1524">idade</text:span><text:span text:style-name="T1526">,</text:span><text:span text:style-name="T1562"> </text:span><text:span text:style-name="T1524">emba</text:span><text:span text:style-name="T1525">l</text:span><text:span text:style-name="T1524">agem</text:span><text:span text:style-name="T1527"> </text:span><text:span text:style-name="T1538">secundár</text:span><text:span text:style-name="T1540">i</text:span><text:span text:style-name="T1538">a:</text:span><text:span text:style-name="T1541"> </text:span><text:span text:style-name="T1538">caixa</text:span><text:span text:style-name="T1541"> </text:span><text:span text:style-name="T1538">d</text:span><text:span text:style-name="T1540">e</text:span><text:span text:style-name="T1529"> </text:span><text:span text:style-name="T1538">pap</text:span><text:span text:style-name="T1540">el</text:span><text:span text:style-name="T1538">ão</text:span><text:span text:style-name="T1541"> </text:span><text:span text:style-name="T1538">r</text:span><text:span text:style-name="T1540">e</text:span><text:span text:style-name="T1538">forçada</text:span><text:span text:style-name="T1539">,</text:span><text:span text:style-name="T1563"> </text:span><text:span text:style-name="T1538">devidamente</text:span><text:span text:style-name="T1530"> </text:span><text:span text:style-name="T1538">lacra</text:span><text:span text:style-name="T1540">d</text:span><text:span text:style-name="T1538">a</text:span><text:span text:style-name="T1552"> </text:span><text:span text:style-name="T1538">com</text:span><text:span text:style-name="T1530"> </text:span><text:span text:style-name="T1538">fita</text:span><text:span text:style-name="T1527"> </text:span><text:span text:style-name="T1524">adesiva e iden</text:span><text:span text:style-name="T1525">t</text:span><text:span text:style-name="T1561">ificada </text:span><text:span text:style-name="T1524">com rótu</text:span><text:span text:style-name="T1525">l</text:span><text:span text:style-name="T1524">o e etique</text:span><text:span text:style-name="T1525">t</text:span><text:span text:style-name="T1524">a, conforme </text:span><text:span text:style-name="T1525">l</text:span><text:span text:style-name="T1524">eg</text:span><text:span text:style-name="T1525">i</text:span><text:span text:style-name="T1524">s</text:span><text:span text:style-name="T1525">l</text:span><text:span text:style-name="T1524">ação</text:span><text:span text:style-name="T1527"> </text:span><text:span text:style-name="T1524">vigente</text:span><text:span text:style-name="T1528">.</text:span><text:span text:style-name="T1559"> </text:span><text:span text:style-name="T1525">D</text:span><text:span text:style-name="T1524">eve</text:span><text:span text:style-name="T1535"> </text:span><text:span text:style-name="T1525">t</text:span><text:span text:style-name="T1524">e</text:span><text:span text:style-name="T1525">r</text:span><text:span text:style-name="T1557"> </text:span><text:span text:style-name="T1524">certificado</text:span><text:span text:style-name="T1535"> </text:span><text:span text:style-name="T1524">de</text:span><text:span text:style-name="T1535"> </text:span><text:span text:style-name="T1524">inspeção</text:span><text:span text:style-name="T1534"> </text:span><text:span text:style-name="T1524">estadua</text:span><text:span text:style-name="T1525">l</text:span><text:span text:style-name="T1564"> </text:span><text:span text:style-name="T1561">(sie)</text:span><text:span text:style-name="T1565"> </text:span><text:span text:style-name="T1524">ou</text:span><text:span text:style-name="T1534"> </text:span><text:span text:style-name="T1524">certificado</text:span><text:span text:style-name="T1527"> </text:span><text:span text:style-name="T1524">de</text:span><text:span text:style-name="T1535"> </text:span><text:span text:style-name="T1524">inspeção</text:span><text:span text:style-name="T1535"> </text:span><text:span text:style-name="T1524">federa</text:span><text:span text:style-name="T1525">l</text:span><text:span text:style-name="T1557"> </text:span><text:span text:style-name="T1524">(sif).</text:span><text:span text:style-name="T1535"> </text:span><text:span text:style-name="T1524">Va</text:span><text:span text:style-name="T1525">l</text:span><text:span text:style-name="T1524">idade</text:span><text:span text:style-name="T1535"> </text:span><text:span text:style-name="T1524">m</text:span><text:span text:style-name="T1525">í</text:span><text:span text:style-name="T1524">nima</text:span><text:span text:style-name="T1534"> </text:span><text:span text:style-name="T1524">de</text:span><text:span text:style-name="T1535"> </text:span><text:span text:style-name="T1524">30</text:span><text:span text:style-name="T1535"> </text:span><text:span text:style-name="T1524">dias</text:span><text:span text:style-name="T1534"> </text:span><text:span text:style-name="T1524">a</text:span><text:span text:style-name="T1535"> </text:span><text:span text:style-name="T1524">partir</text:span><text:span text:style-name="T1535"> </text:span><text:span text:style-name="T1524">da</text:span><text:span text:style-name="T1534"> </text:span><text:span text:style-name="T1524">data</text:span><text:span text:style-name="T1527"> </text:span><text:span text:style-name="T1524">de</text:span><text:span text:style-name="T1552"> </text:span><text:span text:style-name="T1525">e</text:span><text:span text:style-name="T1524">nt</text:span><text:span text:style-name="T1525">r</text:span><text:span text:style-name="T1524">ega</text:span><text:span text:style-name="T1530"> </text:span><text:span text:style-name="T1524">na unidade do</text:span><text:span text:style-name="T1566"> </text:span><text:span text:style-name="T1525">re</text:span><text:span text:style-name="T1524">queren</text:span><text:span text:style-name="T1525">t</text:span><text:span text:style-name="T1524">e</text:span><text:span text:style-name="T1525">.</text:span></text:p>
          </table:table-cell>
          <table:table-cell table:style-name="Table36.A1" table:number-columns-spanned="3" office:value-type="string">
            <text:p text:style-name="P1558"/>
            <text:p text:style-name="P1558"/>
            <text:p text:style-name="P1558"/>
            <text:p text:style-name="P1678"/>
            <text:p text:style-name="P1679"><text:span text:style-name="T1540">B</text:span><text:span text:style-name="T1538">A</text:span><text:span text:style-name="T1540">NDEJ</text:span><text:span text:style-name="T1538">A</text:span></text:p>
          </table:table-cell>
          <table:covered-table-cell/>
          <table:covered-table-cell/>
          <table:table-cell table:style-name="Table36.A1" office:value-type="string">
            <text:p text:style-name="P1558"/>
            <text:p text:style-name="P1558"/>
            <text:p text:style-name="P1558"/>
            <text:p text:style-name="P1678"/>
            <text:p text:style-name="P1680"><text:span text:style-name="T1538">2.000</text:span><text:span text:style-name="T1538"/></text:p>
          </table:table-cell>
          <table:table-cell table:style-name="Table36.A1" table:number-columns-spanned="2" office:value-type="string">
            <text:p text:style-name="P1558"/>
            <text:p text:style-name="P1558"/>
            <text:p text:style-name="P1558"/>
            <text:p text:style-name="P1678"/>
            <text:p text:style-name="P1681"><text:span text:style-name="T1538">CEASA</text:span><text:span text:style-name="T1538"/></text:p>
          </table:table-cell>
          <table:covered-table-cell/>
          <table:table-cell table:style-name="Table36.A1" office:value-type="string">
            <text:p text:style-name="P1558"/>
            <text:p text:style-name="P1558"/>
            <text:p text:style-name="P1558"/>
            <text:p text:style-name="P1678"/>
            <text:p text:style-name="P1487"><text:span text:style-name="T1538">R$17,00</text:span><text:span text:style-name="T1538"/></text:p>
          </table:table-cell>
          <table:table-cell table:style-name="Table36.A1" office:value-type="string">
            <text:p text:style-name="P1558"/>
            <text:p text:style-name="P1558"/>
            <text:p text:style-name="P1558"/>
            <text:p text:style-name="P1678"/>
            <text:p text:style-name="P1682"><text:span text:style-name="T1536">R$</text:span><text:span text:style-name="T1566"> </text:span><text:span text:style-name="T1538">34.000,00</text:span></text:p>
          </table:table-cell>
        </table:table-row>
        <table:table-row table:style-name="Table36.6">
          <table:table-cell table:style-name="Table36.A2" table:number-columns-spanned="8" office:value-type="string">
            <text:p text:style-name="P1683"><text:span text:style-name="T1543">VALOR</text:span><text:span text:style-name="T1525"> </text:span><text:span text:style-name="T1540">GLOBAL</text:span></text:p>
          </table:table-cell>
          <table:covered-table-cell/>
          <table:covered-table-cell/>
          <table:covered-table-cell/>
          <table:covered-table-cell/>
          <table:covered-table-cell/>
          <table:covered-table-cell/>
          <table:covered-table-cell/>
          <table:table-cell table:style-name="Table36.A2" office:value-type="string">
            <text:p text:style-name="P1684"><text:span text:style-name="T1525">R</text:span><text:span text:style-name="T1524">$</text:span><text:span text:style-name="T1552"> </text:span><text:span text:style-name="T1540">34.000</text:span><text:span text:style-name="T1538">,</text:span><text:span text:style-name="T1540">00</text:span></text:p>
          </table:table-cell>
        </table:table-row>
        <table:table-row table:style-name="Table36.11">
          <table:table-cell table:style-name="Table36.A3" table:number-columns-spanned="9" office:value-type="string">
            <text:p text:style-name="P1685"><text:span text:style-name="T1540">ITEM</text:span><text:span text:style-name="T1545"> </text:span><text:span text:style-name="T1540">33-EXCLUSIVO</text:span><text:span text:style-name="T1546"> </text:span><text:span text:style-name="T1540">PARA</text:span><text:span text:style-name="T1529"> </text:span><text:span text:style-name="T1540">ME</text:span><text:span text:style-name="T1538">/</text:span><text:span text:style-name="T1540">EPP</text:span></text:p>
          </table:table-cell>
          <table:covered-table-cell/>
          <table:covered-table-cell/>
          <table:covered-table-cell/>
          <table:covered-table-cell/>
          <table:covered-table-cell/>
          <table:covered-table-cell/>
          <table:covered-table-cell/>
          <table:covered-table-cell/>
        </table:table-row>
        <table:table-row table:style-name="Table36.12">
          <table:table-cell table:style-name="Table36.A1" office:value-type="string">
            <text:p text:style-name="P1686"><text:span text:style-name="T1547">D</text:span><text:span text:style-name="T1548">e</text:span><text:span text:style-name="T1547">scri</text:span><text:span text:style-name="T1548">ção</text:span></text:p>
          </table:table-cell>
          <table:table-cell table:style-name="Table36.A1" table:number-columns-spanned="3" office:value-type="string">
            <text:p text:style-name="P1687"><text:span text:style-name="T1547">Unid</text:span><text:span text:style-name="T1548">.</text:span></text:p>
          </table:table-cell>
          <table:covered-table-cell/>
          <table:covered-table-cell/>
          <table:table-cell table:style-name="Table36.A1" office:value-type="string">
            <text:p text:style-name="P1688"><text:span text:style-name="T1540">Quant.</text:span><text:span text:style-name="T1540"/></text:p>
          </table:table-cell>
          <table:table-cell table:style-name="Table36.A1" table:number-columns-spanned="2" office:value-type="string">
            <text:p text:style-name="P1689"><text:span text:style-name="T1540">M</text:span><text:span text:style-name="T1538">a</text:span><text:span text:style-name="T1540">rca</text:span></text:p>
          </table:table-cell>
          <table:covered-table-cell/>
          <table:table-cell table:style-name="Table36.A1" office:value-type="string">
            <text:p text:style-name="P1690"><text:span text:style-name="T1525">Valor</text:span><text:span text:style-name="T1540"> unit</text:span><text:span text:style-name="T1538">á</text:span><text:span text:style-name="T1540">rio</text:span></text:p>
          </table:table-cell>
          <table:table-cell table:style-name="Table36.A1" office:value-type="string">
            <text:p text:style-name="P1691"><text:span text:style-name="T1525">V</text:span><text:span text:style-name="T1524">a</text:span><text:span text:style-name="T1525">lor</text:span><text:span text:style-name="T1540"> Tot</text:span><text:span text:style-name="T1538">a</text:span><text:span text:style-name="T1540">l</text:span></text:p>
          </table:table-cell>
        </table:table-row>
        <table:table-row table:style-name="Table36.13">
          <table:table-cell table:style-name="Table36.A1" office:value-type="string">
            <text:p text:style-name="P1692"><text:span text:style-name="T1525">P</text:span><text:span text:style-name="T1524">epino</text:span><text:span text:style-name="T1535"> </text:span><text:span text:style-name="T1524">fresco</text:span><text:span text:style-name="T1528">,</text:span><text:span text:style-name="T1559"> </text:span><text:span text:style-name="T1524">cor</text:span><text:span text:style-name="T1534"> </text:span><text:span text:style-name="T1524">esverdeada</text:span><text:span text:style-name="T1526">,</text:span><text:span text:style-name="T1558"> </text:span><text:span text:style-name="T1524">com</text:span><text:span text:style-name="T1535"> </text:span><text:span text:style-name="T1524">aspec</text:span><text:span text:style-name="T1525">t</text:span><text:span text:style-name="T1524">o</text:span><text:span text:style-name="T1526">,</text:span><text:span text:style-name="T1562"> </text:span><text:span text:style-name="T1524">cheiro</text:span><text:span text:style-name="T1535"> </text:span><text:span text:style-name="T1524">e</text:span><text:span text:style-name="T1535"> </text:span><text:span text:style-name="T1524">sabor</text:span><text:span text:style-name="T1541"> </text:span><text:span text:style-name="T1524">próprio</text:span><text:span text:style-name="T1528">,</text:span><text:span text:style-name="T1560"> </text:span><text:span text:style-name="T1524">com</text:span><text:span text:style-name="T1535"> </text:span><text:span text:style-name="T1524">po</text:span><text:span text:style-name="T1525">l</text:span><text:span text:style-name="T1524">pa</text:span><text:span text:style-name="T1535"> </text:span><text:span text:style-name="T1524">firme</text:span><text:span text:style-name="T1536"> </text:span><text:span text:style-name="T1524">e</text:span><text:span text:style-name="T1535"> </text:span><text:span text:style-name="T1524">intacta</text:span><text:span text:style-name="T1526">,</text:span><text:span text:style-name="T1558"> </text:span><text:span text:style-name="T1524">devendo ser</text:span><text:span text:style-name="T1566"> </text:span><text:span text:style-name="T1524">bem</text:span><text:span text:style-name="T1552"> </text:span><text:span text:style-name="T1524">desenvo</text:span><text:span text:style-name="T1525">l</text:span><text:span text:style-name="T1524">vido,</text:span><text:span text:style-name="T1535"> </text:span><text:span text:style-name="T1524">isenta</text:span><text:span text:style-name="T1530"> </text:span><text:span text:style-name="T1524">de</text:span><text:span text:style-name="T1527"> </text:span><text:span text:style-name="T1524">enfermidades</text:span><text:span text:style-name="T1528">,</text:span><text:span text:style-name="T1567"> </text:span><text:span text:style-name="T1524">paras</text:span><text:span text:style-name="T1525">i</text:span><text:span text:style-name="T1524">tas e</text:span><text:span text:style-name="T1530"> </text:span><text:span text:style-name="T1525">l</text:span><text:span text:style-name="T1524">arvas</text:span><text:span text:style-name="T1528">,</text:span><text:span text:style-name="T1542"> </text:span><text:span text:style-name="T1524">materia</text:span><text:span text:style-name="T1525">l </text:span><text:span text:style-name="T1524">terroso e</text:span><text:span text:style-name="T1538"> </text:span><text:span text:style-name="T1524">suj</text:span><text:span text:style-name="T1525">i</text:span><text:span text:style-name="T1524">dades,</text:span><text:span text:style-name="T1538"> </text:span><text:span text:style-name="T1524">sem</text:span><text:span text:style-name="T1527"> </text:span><text:span text:style-name="T1524">danos</text:span><text:span text:style-name="T1568"> </text:span><text:span text:style-name="T1524">físicos e mecânicos,</text:span><text:span text:style-name="T1569"> </text:span><text:span text:style-name="T1524">o</text:span><text:span text:style-name="T1525">r</text:span><text:span text:style-name="T1524">iu</text:span><text:span text:style-name="T1525">n</text:span><text:span text:style-name="T1524">dos do</text:span><text:span text:style-name="T1570"> </text:span><text:span text:style-name="T1524">manuseio</text:span><text:span text:style-name="T1571"> </text:span><text:span text:style-name="T1524">e transporte</text:span><text:span text:style-name="T1528">,</text:span><text:span text:style-name="T1572"> </text:span><text:span text:style-name="T1524">de</text:span></text:p>
            <text:p text:style-name="P1693"><text:span text:style-name="T1538">co</text:span><text:span text:style-name="T1540">l</text:span><text:span text:style-name="T1538">heita</text:span><text:span text:style-name="T1536"> </text:span><text:span text:style-name="T1538">recente</text:span><text:span text:style-name="T1539">,</text:span><text:span text:style-name="T1573"> </text:span><text:span text:style-name="T1540">l</text:span><text:span text:style-name="T1538">ivre</text:span><text:span text:style-name="T1552"> </text:span><text:span text:style-name="T1538">de</text:span><text:span text:style-name="T1566"> </text:span><text:span text:style-name="T1538">resfduos</text:span><text:span text:style-name="T1574"> </text:span><text:span text:style-name="T1538">de fertilizantes</text:span><text:span text:style-name="T1542">.</text:span></text:p>
          </table:table-cell>
          <table:table-cell table:style-name="Table36.A1" table:number-columns-spanned="3" office:value-type="string">
            <text:p text:style-name="P1647"/>
            <text:p text:style-name="P1694"/>
            <text:p text:style-name="P1695"><text:span text:style-name="T1575">K</text:span><text:span text:style-name="T1537">G</text:span></text:p>
          </table:table-cell>
          <table:covered-table-cell/>
          <table:covered-table-cell/>
          <table:table-cell table:style-name="Table36.A1" office:value-type="string">
            <text:p text:style-name="P1696"/>
            <text:p text:style-name="P1697"><text:span text:style-name="T1552">350</text:span><text:span text:style-name="T1552"/></text:p>
          </table:table-cell>
          <table:table-cell table:style-name="Table36.A1" table:number-columns-spanned="2" office:value-type="string">
            <text:p text:style-name="P1696"/>
            <text:p text:style-name="P1698"><text:span text:style-name="T1538">CEASA</text:span><text:span text:style-name="T1538"/></text:p>
          </table:table-cell>
          <table:covered-table-cell/>
          <table:table-cell table:style-name="Table36.A1" office:value-type="string">
            <text:p text:style-name="P1696"/>
            <text:p text:style-name="P1699"><text:span text:style-name="T1524">R$</text:span><text:span text:style-name="T1541"> </text:span><text:span text:style-name="T1536">3</text:span><text:span text:style-name="T1556">,</text:span><text:span text:style-name="T1536">70</text:span></text:p>
          </table:table-cell>
          <table:table-cell table:style-name="Table36.A1" office:value-type="string">
            <text:p text:style-name="P1696"/>
            <text:p text:style-name="P1700"><text:span text:style-name="T1538">R$</text:span><text:span text:style-name="T1536"> </text:span><text:span text:style-name="T1538">1</text:span><text:span text:style-name="T1540">.</text:span><text:span text:style-name="T1538">295</text:span><text:span text:style-name="T1542">,</text:span><text:span text:style-name="T1538">00</text:span></text:p>
          </table:table-cell>
        </table:table-row>
        <table:table-row table:style-name="Table36.6">
          <table:table-cell table:style-name="Table36.A2" table:number-columns-spanned="8" office:value-type="string">
            <text:p text:style-name="P1701"><text:span text:style-name="T1538">V</text:span><text:span text:style-name="T1540">ALOR</text:span><text:span text:style-name="T1557"> </text:span><text:span text:style-name="T1540">GLOBAL</text:span></text:p>
          </table:table-cell>
          <table:covered-table-cell/>
          <table:covered-table-cell/>
          <table:covered-table-cell/>
          <table:covered-table-cell/>
          <table:covered-table-cell/>
          <table:covered-table-cell/>
          <table:covered-table-cell/>
          <table:table-cell table:style-name="Table36.A2" office:value-type="string">
            <text:p text:style-name="P1702"><text:span text:style-name="T1540">R$</text:span><text:span text:style-name="T1543"> </text:span><text:span text:style-name="T1540">1</text:span><text:span text:style-name="T1538">.</text:span><text:span text:style-name="T1540">295</text:span><text:span text:style-name="T1544">,</text:span><text:span text:style-name="T1540">00</text:span></text:p>
          </table:table-cell>
        </table:table-row>
        <table:table-row table:style-name="Table36.7">
          <table:table-cell table:style-name="Table36.A3" table:number-columns-spanned="9" office:value-type="string">
            <text:p text:style-name="P1703"><text:span text:style-name="T1540">ITEM</text:span><text:span text:style-name="T1525"> </text:span><text:span text:style-name="T1540">34-E</text:span><text:span text:style-name="T1538">X</text:span><text:span text:style-name="T1540">CLUSIVO</text:span><text:span text:style-name="T1564"> </text:span><text:span text:style-name="T1540">PARA</text:span><text:span text:style-name="T1576"> </text:span><text:span text:style-name="T1540">ME</text:span><text:span text:style-name="T1538">/</text:span><text:span text:style-name="T1540">EPP</text:span></text:p>
          </table:table-cell>
          <table:covered-table-cell/>
          <table:covered-table-cell/>
          <table:covered-table-cell/>
          <table:covered-table-cell/>
          <table:covered-table-cell/>
          <table:covered-table-cell/>
          <table:covered-table-cell/>
          <table:covered-table-cell/>
        </table:table-row>
        <table:table-row table:style-name="Table36.8">
          <table:table-cell table:style-name="Table36.A1" office:value-type="string">
            <text:p text:style-name="P1704"><text:span text:style-name="T1547">Descri</text:span><text:span text:style-name="T1548">çã</text:span><text:span text:style-name="T1547">o</text:span></text:p>
          </table:table-cell>
          <table:table-cell table:style-name="Table36.A1" table:number-columns-spanned="3" office:value-type="string">
            <text:p text:style-name="P1705"><text:span text:style-name="T1547">Unid</text:span><text:span text:style-name="T1548">.</text:span></text:p>
          </table:table-cell>
          <table:covered-table-cell/>
          <table:covered-table-cell/>
          <table:table-cell table:style-name="Table36.A1" office:value-type="string">
            <text:p text:style-name="P1706"><text:span text:style-name="T1540">Quan</text:span><text:span text:style-name="T1538">t.</text:span></text:p>
          </table:table-cell>
          <table:table-cell table:style-name="Table36.A1" table:number-columns-spanned="2" office:value-type="string">
            <text:p text:style-name="P1707"><text:span text:style-name="T1543">Marca</text:span><text:span text:style-name="T1543"/></text:p>
          </table:table-cell>
          <table:covered-table-cell/>
          <table:table-cell table:style-name="Table36.A1" office:value-type="string">
            <text:p text:style-name="P1708"><text:span text:style-name="T1525">Valor</text:span><text:span text:style-name="T1557"> </text:span><text:span text:style-name="T1540">unitári</text:span><text:span text:style-name="T1538">o</text:span></text:p>
          </table:table-cell>
          <table:table-cell table:style-name="Table36.A1" office:value-type="string">
            <text:p text:style-name="P1709"><text:span text:style-name="T1525">Valor</text:span><text:span text:style-name="T1540"> Tot</text:span><text:span text:style-name="T1538">a</text:span><text:span text:style-name="T1540">l</text:span></text:p>
          </table:table-cell>
        </table:table-row>
        <table:table-row table:style-name="Table36.5">
          <table:table-cell table:style-name="Table36.A1" office:value-type="string">
            <text:p text:style-name="P1710"><text:span text:style-name="T1525">P</text:span><text:span text:style-name="T1524">imen</text:span><text:span text:style-name="T1525">t</text:span><text:span text:style-name="T1524">ão tipo verde, com características integras e de prime</text:span><text:span text:style-name="T1525">ir</text:span><text:span text:style-name="T1524">a</text:span><text:span text:style-name="T1527"> </text:span><text:span text:style-name="T1524">qua</text:span><text:span text:style-name="T1525">l</text:span><text:span text:style-name="T1524">idade</text:span><text:span text:style-name="T1526">, </text:span><text:span text:style-name="T1524">sabor típico da espécie</text:span><text:span text:style-name="T1528">, </text:span><text:span text:style-name="T1524">ap</text:span><text:span text:style-name="T1525">r</text:span><text:span text:style-name="T1524">esentando g</text:span><text:span text:style-name="T1525">r</text:span><text:span text:style-name="T1524">au de</text:span><text:span text:style-name="T1527"> </text:span><text:span text:style-name="T1538">manipu</text:span><text:span text:style-name="T1540">l</text:span><text:span text:style-name="T1538">ação</text:span><text:span text:style-name="T1542">,</text:span><text:span text:style-name="T1551"> </text:span><text:span text:style-name="T1538">o</text:span><text:span text:style-name="T1536"> </text:span><text:span text:style-name="T1540">t</text:span><text:span text:style-name="T1538">ransporte</text:span><text:span text:style-name="T1566"> </text:span><text:span text:style-name="T1538">e</text:span><text:span text:style-name="T1541"> </text:span><text:span text:style-name="T1538">a</text:span><text:span text:style-name="T1541"> </text:span><text:span text:style-name="T1538">conservação</text:span><text:span text:style-name="T1577"> </text:span><text:span text:style-name="T1538">em condições</text:span><text:span text:style-name="T1524"> </text:span><text:span text:style-name="T1538">adequadas</text:span><text:span text:style-name="T1527"> </text:span><text:span text:style-name="T1524">pa</text:span><text:span text:style-name="T1525">ra </text:span><text:span text:style-name="T1524">o consumo; is</text:span><text:span text:style-name="T1525">e</text:span><text:span text:style-name="T1524">nto de suj</text:span><text:span text:style-name="T1525">i</text:span><text:span text:style-name="T1524">dades</text:span><text:span text:style-name="T1528">, </text:span><text:span text:style-name="T1524">insetos</text:span><text:span text:style-name="T1526">, </text:span><text:span text:style-name="T1524">parasitas</text:span><text:span text:style-name="T1526">, </text:span><text:span text:style-name="T1524">larvas e</text:span><text:span text:style-name="T1527"> </text:span><text:span text:style-name="T1538">co</text:span><text:span text:style-name="T1540">r</text:span><text:span text:style-name="T1538">pos</text:span><text:span text:style-name="T1541"> </text:span><text:span text:style-name="T1538">estranhos aderidos</text:span><text:span text:style-name="T1524"> </text:span><text:span text:style-name="T1538">à su</text:span><text:span text:style-name="T1540">p</text:span><text:span text:style-name="T1538">e</text:span><text:span text:style-name="T1540">rf</text:span><text:span text:style-name="T1538">ície</text:span><text:span text:style-name="T1541"> </text:span><text:span text:style-name="T1538">externa. </text:span><text:span text:style-name="T1540">N</text:span><text:span text:style-name="T1538">ão</text:span><text:span text:style-name="T1541"> </text:span><text:span text:style-name="T1538">deve apresenta</text:span><text:span text:style-name="T1540">r</text:span><text:span text:style-name="T1532"> </text:span><text:span text:style-name="T1524">quaisquer</text:span><text:span text:style-name="T1554"> </text:span><text:span text:style-name="T1525">l</text:span><text:span text:style-name="T1524">esões</text:span><text:span text:style-name="T1530"> </text:span><text:span text:style-name="T1525">d</text:span><text:span text:style-name="T1524">e</text:span><text:span text:style-name="T1538"> </text:span><text:span text:style-name="T1524">origem</text:span><text:span text:style-name="T1578"> </text:span><text:span text:style-name="T1524">física</text:span><text:span text:style-name="T1528">,</text:span><text:span text:style-name="T1556"> </text:span><text:span text:style-name="T1524">mecân</text:span><text:span text:style-name="T1525">i</text:span><text:span text:style-name="T1524">ca</text:span><text:span text:style-name="T1566"> </text:span><text:span text:style-name="T1525">o</text:span><text:span text:style-name="T1524">u</text:span><text:span text:style-name="T1530"> </text:span><text:span text:style-name="T1524">bio</text:span><text:span text:style-name="T1525">l</text:span><text:span text:style-name="T1524">óg</text:span><text:span text:style-name="T1525">i</text:span><text:span text:style-name="T1524">ca.</text:span><text:span text:style-name="T1552"> </text:span><text:span text:style-name="T1540">P</text:span><text:span text:style-name="T1538">odendo</text:span></text:p>
            <text:p text:style-name="P1711"><text:span text:style-name="T1536">ser</text:span><text:span text:style-name="T1524"> </text:span><text:span text:style-name="T1538">orgânico</text:span><text:span text:style-name="T1542">.</text:span></text:p>
          </table:table-cell>
          <table:table-cell table:style-name="Table36.A1" table:number-columns-spanned="3" office:value-type="string">
            <text:p text:style-name="P1647"/>
            <text:p text:style-name="P1647"/>
            <text:p text:style-name="P1712"/>
            <text:p text:style-name="P1713"><text:span text:style-name="T1579">KG</text:span><text:span text:style-name="T1579"/></text:p>
          </table:table-cell>
          <table:covered-table-cell/>
          <table:covered-table-cell/>
          <table:table-cell table:style-name="Table36.A1" office:value-type="string">
            <text:p text:style-name="P1558"/>
            <text:p text:style-name="P1714"/>
            <text:p text:style-name="P1715"><text:span text:style-name="T1552">100</text:span><text:span text:style-name="T1552"/></text:p>
          </table:table-cell>
          <table:table-cell table:style-name="Table36.A1" table:number-columns-spanned="2" office:value-type="string">
            <text:p text:style-name="P1558"/>
            <text:p text:style-name="P1714"/>
            <text:p text:style-name="P1681"><text:span text:style-name="T1538">CEASA</text:span><text:span text:style-name="T1538"/></text:p>
          </table:table-cell>
          <table:covered-table-cell/>
          <table:table-cell table:style-name="Table36.A1" office:value-type="string">
            <text:p text:style-name="P1558"/>
            <text:p text:style-name="P1714"/>
            <text:p text:style-name="P1716"><text:span text:style-name="T1538">R$</text:span><text:span text:style-name="T1541"> </text:span><text:span text:style-name="T1536">6,00</text:span></text:p>
          </table:table-cell>
          <table:table-cell table:style-name="Table36.A1" office:value-type="string">
            <text:p text:style-name="P1558"/>
            <text:p text:style-name="P1717"/>
            <text:p text:style-name="P1653"><text:span text:style-name="T1538">600</text:span><text:span text:style-name="T1539">,</text:span><text:span text:style-name="T1538">00</text:span></text:p>
          </table:table-cell>
        </table:table-row>
        <table:table-row table:style-name="Table36.2">
          <table:table-cell table:style-name="Table36.A2" table:number-columns-spanned="8" office:value-type="string">
            <text:p text:style-name="P1718"><text:span text:style-name="T1543">VALOR</text:span><text:span text:style-name="T1525"> </text:span><text:span text:style-name="T1540">GLOBAL</text:span></text:p>
          </table:table-cell>
          <table:covered-table-cell/>
          <table:covered-table-cell/>
          <table:covered-table-cell/>
          <table:covered-table-cell/>
          <table:covered-table-cell/>
          <table:covered-table-cell/>
          <table:covered-table-cell/>
          <table:table-cell table:style-name="Table36.A2" office:value-type="string">
            <text:p text:style-name="P1719"><text:span text:style-name="T1540">R$</text:span><text:span text:style-name="T1545"> </text:span><text:span text:style-name="T1540">600</text:span><text:span text:style-name="T1544">,</text:span><text:span text:style-name="T1540">00</text:span></text:p>
          </table:table-cell>
        </table:table-row>
        <table:table-row table:style-name="Table36.19">
          <table:table-cell table:style-name="Table36.A3" table:number-columns-spanned="9" office:value-type="string">
            <text:p text:style-name="P1720"><text:span text:style-name="T1540">ITEM</text:span><text:span text:style-name="T1546"> </text:span><text:span text:style-name="T1540">35-E</text:span><text:span text:style-name="T1538">X</text:span><text:span text:style-name="T1540">CLUSIVO</text:span><text:span text:style-name="T1580"> </text:span><text:span text:style-name="T1540">PARA</text:span><text:span text:style-name="T1581"> </text:span><text:span text:style-name="T1540">ME</text:span><text:span text:style-name="T1538">/</text:span><text:span text:style-name="T1540">EPP</text:span></text:p>
          </table:table-cell>
          <table:covered-table-cell/>
          <table:covered-table-cell/>
          <table:covered-table-cell/>
          <table:covered-table-cell/>
          <table:covered-table-cell/>
          <table:covered-table-cell/>
          <table:covered-table-cell/>
          <table:covered-table-cell/>
        </table:table-row>
        <table:table-row table:style-name="Table36.4">
          <table:table-cell table:style-name="Table36.A1" office:value-type="string">
            <text:p text:style-name="P1721"><text:span text:style-name="T1547">D</text:span><text:span text:style-name="T1548">e</text:span><text:span text:style-name="T1547">scri</text:span><text:span text:style-name="T1548">çã</text:span><text:span text:style-name="T1547">o</text:span></text:p>
          </table:table-cell>
          <table:table-cell table:style-name="Table36.A1" table:number-columns-spanned="3" office:value-type="string">
            <text:p text:style-name="P1722"><text:span text:style-name="T1547">Unid</text:span><text:span text:style-name="T1548">.</text:span></text:p>
          </table:table-cell>
          <table:covered-table-cell/>
          <table:covered-table-cell/>
          <table:table-cell table:style-name="Table36.A1" office:value-type="string">
            <text:p text:style-name="P1723"><text:span text:style-name="T1540">Quant.</text:span><text:span text:style-name="T1540"/></text:p>
          </table:table-cell>
          <table:table-cell table:style-name="Table36.A1" table:number-columns-spanned="2" office:value-type="string">
            <text:p text:style-name="P1724"><text:span text:style-name="T1543">Marca</text:span><text:span text:style-name="T1543"/></text:p>
          </table:table-cell>
          <table:covered-table-cell/>
          <table:table-cell table:style-name="Table36.A1" office:value-type="string">
            <text:p text:style-name="P1725"><text:span text:style-name="T1525">Valor</text:span><text:span text:style-name="T1540"> unitário</text:span></text:p>
          </table:table-cell>
          <table:table-cell table:style-name="Table36.A1" office:value-type="string">
            <text:p text:style-name="P1726"><text:span text:style-name="T1524">V</text:span><text:span text:style-name="T1525">alor</text:span><text:span text:style-name="T1582"> </text:span><text:span text:style-name="T1540">Total</text:span></text:p>
          </table:table-cell>
        </table:table-row>
        <table:table-row table:style-name="Table36.21">
          <table:table-cell table:style-name="Table36.A1" office:value-type="string">
            <text:p text:style-name="P1727"><text:span text:style-name="T1538">Q</text:span><text:span text:style-name="T1540">u</text:span><text:span text:style-name="T1538">iabo</text:span><text:span text:style-name="T1536"> </text:span><text:span text:style-name="T1540">F</text:span><text:span text:style-name="T1538">irme</text:span><text:span text:style-name="T1539">,</text:span><text:span text:style-name="T1563"> </text:span><text:span text:style-name="T1538">novo e</text:span><text:span text:style-name="T1536"> </text:span><text:span text:style-name="T1538">bem desenvo</text:span><text:span text:style-name="T1540">l</text:span><text:span text:style-name="T1538">vido</text:span><text:span text:style-name="T1542">, </text:span><text:span text:style-name="T1538">sem</text:span><text:span text:style-name="T1524"> </text:span><text:span text:style-name="T1538">ferimen</text:span><text:span text:style-name="T1540">t</text:span><text:span text:style-name="T1538">os ou defeitos</text:span><text:span text:style-name="T1539">,</text:span><text:span text:style-name="T1553"> </text:span><text:span text:style-name="T1524">apresentando grau</text:span><text:span text:style-name="T1536"> </text:span><text:span text:style-name="T1524">de</text:span><text:span text:style-name="T1566"> </text:span><text:span text:style-name="T1524">evo</text:span><text:span text:style-name="T1525">l</text:span><text:span text:style-name="T1524">ução</text:span><text:span text:style-name="T1541"> </text:span><text:span text:style-name="T1524">completo do</text:span><text:span text:style-name="T1552"> </text:span><text:span text:style-name="T1524">tamanho, a</text:span><text:span text:style-name="T1525">r</text:span><text:span text:style-name="T1524">oma</text:span><text:span text:style-name="T1566"> </text:span><text:span text:style-name="T1524">e</text:span><text:span text:style-name="T1552"> </text:span><text:span text:style-name="T1524">co</text:span><text:span text:style-name="T1525">r</text:span><text:span text:style-name="T1532"> </text:span><text:span text:style-name="T1524">p</text:span><text:span text:style-name="T1525">r</text:span><text:span text:style-name="T1524">óprios</text:span><text:span text:style-name="T1538"> </text:span><text:span text:style-name="T1524">da espécie e</text:span><text:span text:style-name="T1536"> </text:span><text:span text:style-name="T1524">variedade</text:span><text:span text:style-name="T1525">.</text:span><text:span text:style-name="T1557"> </text:span><text:span text:style-name="T1525">I</text:span><text:span text:style-name="T1524">sento</text:span><text:span text:style-name="T1536"> </text:span><text:span text:style-name="T1524">de</text:span><text:span text:style-name="T1536"> </text:span><text:span text:style-name="T1524">sujidades,</text:span><text:span text:style-name="T1577"> </text:span><text:span text:style-name="T1524">de </text:span><text:span text:style-name="T1525">d</text:span><text:span text:style-name="T1524">anos</text:span><text:span text:style-name="T1530"> </text:span><text:span text:style-name="T1524">por</text:span></text:p>
            <text:p text:style-name="P1728"><text:span text:style-name="T1536">tesão</text:span><text:span text:style-name="T1570"> </text:span><text:span text:style-name="T1536">de</text:span><text:span text:style-name="T1530"> </text:span><text:span text:style-name="T1536">ordem</text:span><text:span text:style-name="T1578"> </text:span><text:span text:style-name="T1536">física</text:span><text:span text:style-name="T1583"> </text:span><text:span text:style-name="T1536">ou mecân</text:span><text:span text:style-name="T1543">i</text:span><text:span text:style-name="T1536">ca.</text:span></text:p>
          </table:table-cell>
          <table:table-cell table:style-name="Table36.A1" table:number-columns-spanned="3" office:value-type="string">
            <text:p text:style-name="P1729"/>
            <text:p text:style-name="P1730"><text:span text:style-name="T1537">KG</text:span><text:span text:style-name="T1537"/></text:p>
          </table:table-cell>
          <table:covered-table-cell/>
          <table:covered-table-cell/>
          <table:table-cell table:style-name="Table36.A1" office:value-type="string">
            <text:p text:style-name="P1731"/>
            <text:p text:style-name="P1732"><text:span text:style-name="T1552">200</text:span><text:span text:style-name="T1552"/></text:p>
          </table:table-cell>
          <table:table-cell table:style-name="Table36.A1" table:number-columns-spanned="2" office:value-type="string">
            <text:p text:style-name="P1731"/>
            <text:p text:style-name="P1681"><text:span text:style-name="T1538">CEASA</text:span><text:span text:style-name="T1538"/></text:p>
          </table:table-cell>
          <table:covered-table-cell/>
          <table:table-cell table:style-name="Table36.A1" office:value-type="string">
            <text:p text:style-name="P1731"/>
            <text:p text:style-name="P1699"><text:span text:style-name="T1525">R</text:span><text:span text:style-name="T1524">$</text:span><text:span text:style-name="T1536"> 8</text:span><text:span text:style-name="T1584">,</text:span><text:span text:style-name="T1536">75</text:span></text:p>
          </table:table-cell>
          <table:table-cell table:style-name="Table36.A1" office:value-type="string">
            <text:p text:style-name="P1731"/>
            <text:p text:style-name="P1733"><text:span text:style-name="T1538">R$</text:span><text:span text:style-name="T1536"> </text:span><text:span text:style-name="T1538">1.750</text:span><text:span text:style-name="T1539">,</text:span><text:span text:style-name="T1538">00</text:span></text:p>
          </table:table-cell>
        </table:table-row>
        <table:table-row table:style-name="Table36.6">
          <table:table-cell table:style-name="Table36.A2" table:number-columns-spanned="8" office:value-type="string">
            <text:p text:style-name="P1734"><text:span text:style-name="T1543">VALOR</text:span><text:span text:style-name="T1525"> </text:span><text:span text:style-name="T1540">GLOBAL</text:span></text:p>
          </table:table-cell>
          <table:covered-table-cell/>
          <table:covered-table-cell/>
          <table:covered-table-cell/>
          <table:covered-table-cell/>
          <table:covered-table-cell/>
          <table:covered-table-cell/>
          <table:covered-table-cell/>
          <table:table-cell table:style-name="Table36.A2" office:value-type="string">
            <text:p text:style-name="P1735"><text:span text:style-name="T1525">R</text:span><text:span text:style-name="T1524">$</text:span><text:span text:style-name="T1585"> </text:span><text:span text:style-name="T1540">1</text:span><text:span text:style-name="T1538">.</text:span><text:span text:style-name="T1540">750</text:span><text:span text:style-name="T1544">,</text:span><text:span text:style-name="T1540">00</text:span></text:p>
          </table:table-cell>
        </table:table-row>
        <table:table-row table:style-name="Table36.3">
          <table:table-cell table:style-name="Table36.A3" table:number-columns-spanned="9" office:value-type="string">
            <text:p text:style-name="P1736"><text:span text:style-name="T1540">ITEM</text:span><text:span text:style-name="T1545"> </text:span><text:span text:style-name="T1540">36-EXCLUSIVO PARA</text:span><text:span text:style-name="T1529"> </text:span><text:span text:style-name="T1540">ME</text:span><text:span text:style-name="T1538">/</text:span><text:span text:style-name="T1540">EPP</text:span></text:p>
          </table:table-cell>
          <table:covered-table-cell/>
          <table:covered-table-cell/>
          <table:covered-table-cell/>
          <table:covered-table-cell/>
          <table:covered-table-cell/>
          <table:covered-table-cell/>
          <table:covered-table-cell/>
          <table:covered-table-cell/>
        </table:table-row>
        <table:table-row table:style-name="Table36.4">
          <table:table-cell table:style-name="Table36.A1" office:value-type="string">
            <text:p text:style-name="P1737"><text:span text:style-name="T1547">D</text:span><text:span text:style-name="T1548">e</text:span><text:span text:style-name="T1547">scri</text:span><text:span text:style-name="T1548">çã</text:span><text:span text:style-name="T1547">o</text:span></text:p>
          </table:table-cell>
          <table:table-cell table:style-name="Table36.A1" table:number-columns-spanned="3" office:value-type="string">
            <text:p text:style-name="P1738"><text:span text:style-name="T1547">Unid</text:span><text:span text:style-name="T1548">.</text:span></text:p>
          </table:table-cell>
          <table:covered-table-cell/>
          <table:covered-table-cell/>
          <table:table-cell table:style-name="Table36.A1" office:value-type="string">
            <text:p text:style-name="P1595"><text:span text:style-name="T1540">Quant.</text:span><text:span text:style-name="T1540"/></text:p>
          </table:table-cell>
          <table:table-cell table:style-name="Table36.A1" table:number-columns-spanned="2" office:value-type="string">
            <text:p text:style-name="P1739"><text:span text:style-name="T1543">Marca</text:span><text:span text:style-name="T1543"/></text:p>
          </table:table-cell>
          <table:covered-table-cell/>
          <table:table-cell table:style-name="Table36.A1" office:value-type="string">
            <text:p text:style-name="P1740"><text:span text:style-name="T1524">V</text:span><text:span text:style-name="T1525">alor</text:span><text:span text:style-name="T1546"> </text:span><text:span text:style-name="T1540">unitário</text:span></text:p>
          </table:table-cell>
          <table:table-cell table:style-name="Table36.A1" office:value-type="string">
            <text:p text:style-name="P1741"><text:span text:style-name="T1524">V</text:span><text:span text:style-name="T1525">al</text:span><text:span text:style-name="T1524">o</text:span><text:span text:style-name="T1525">r</text:span><text:span text:style-name="T1582"> </text:span><text:span text:style-name="T1540">Total</text:span></text:p>
          </table:table-cell>
        </table:table-row>
        <table:table-row table:style-name="Table36.1">
          <table:table-cell table:style-name="Table36.A1" office:value-type="string">
            <text:p text:style-name="P1742"><text:span text:style-name="T1525">R</text:span><text:span text:style-name="T1524">epo</text:span><text:span text:style-name="T1525">l</text:span><text:span text:style-name="T1524">ho tipo verde</text:span><text:span text:style-name="T1526">, </text:span><text:span text:style-name="T1524">de primeira qua</text:span><text:span text:style-name="T1525">l</text:span><text:span text:style-name="T1524">idade</text:span><text:span text:style-name="T1528">, </text:span><text:span text:style-name="T1524">co</text:span><text:span text:style-name="T1525">l</text:span><text:span text:style-name="T1524">oração</text:span><text:span text:style-name="T1527"> </text:span><text:span text:style-name="T1538">un</text:span><text:span text:style-name="T1540">i</text:span><text:span text:style-name="T1538">forme,tamanho</text:span><text:span text:style-name="T1541"> </text:span><text:span text:style-name="T1538">médio</text:span><text:span text:style-name="T1542">,</text:span><text:span text:style-name="T1551"> </text:span><text:span text:style-name="T1538">cabeças</text:span><text:span text:style-name="T1574"> </text:span><text:span text:style-name="T1538">fechadas</text:span><text:span text:style-name="T1539">,</text:span><text:span text:style-name="T1563"> </text:span><text:span text:style-name="T1538">com</text:span><text:span text:style-name="T1524"> </text:span><text:span text:style-name="T1538">fo</text:span><text:span text:style-name="T1540">l</text:span><text:span text:style-name="T1538">has verdes</text:span><text:span text:style-name="T1539">,</text:span><text:span text:style-name="T1531"> </text:span><text:span text:style-name="T1538">sem</text:span><text:span text:style-name="T1527"> </text:span><text:span text:style-name="T1524">t</text:span><text:span text:style-name="T1525">r</text:span><text:span text:style-name="T1524">aços de desco</text:span><text:span text:style-name="T1525">l</text:span><text:span text:style-name="T1524">oração, tu</text:span><text:span text:style-name="T1525">r</text:span><text:span text:style-name="T1524">gescentes</text:span><text:span text:style-name="T1528">, </text:span><text:span text:style-name="T1525">i</text:span><text:span text:style-name="T1524">ntactas</text:span><text:span text:style-name="T1526">, </text:span><text:span text:style-name="T1524">firmes e bem</text:span><text:span text:style-name="T1527"> </text:span><text:span text:style-name="T1524">dese</text:span><text:span text:style-name="T1525">n</text:span><text:span text:style-name="T1561">vo</text:span><text:span text:style-name="T1525">l</text:span><text:span text:style-name="T1524">vidas</text:span><text:span text:style-name="T1526">, </text:span><text:span text:style-name="T1524">se</text:span><text:span text:style-name="T1525">m </text:span><text:span text:style-name="T1524">ferimentos ou defeitos</text:span><text:span text:style-name="T1526">, </text:span><text:span text:style-name="T1524">tenros</text:span><text:span text:style-name="T1528">, </text:span><text:span text:style-name="T1524">apresen</text:span><text:span text:style-name="T1525">t</text:span><text:span text:style-name="T1524">ando</text:span><text:span text:style-name="T1527"> </text:span><text:span text:style-name="T1525">f</text:span><text:span text:style-name="T1524">o</text:span><text:span text:style-name="T1525">l</text:span><text:span text:style-name="T1524">has</text:span><text:span text:style-name="T1535"> </text:span><text:span text:style-name="T1525">l</text:span><text:span text:style-name="T1561">impas,</text:span><text:span text:style-name="T1565"> </text:span><text:span text:style-name="T1525">l</text:span><text:span text:style-name="T1524">ivres</text:span><text:span text:style-name="T1534"> </text:span><text:span text:style-name="T1524">de</text:span><text:span text:style-name="T1541"> </text:span><text:span text:style-name="T1524">terra</text:span><text:span text:style-name="T1528">,</text:span><text:span text:style-name="T1559"> </text:span><text:span text:style-name="T1525">r</text:span><text:span text:style-name="T1524">estos</text:span><text:span text:style-name="T1541"> </text:span><text:span text:style-name="T1524">vege</text:span><text:span text:style-name="T1525">t</text:span><text:span text:style-name="T1524">ais</text:span><text:span text:style-name="T1534"> </text:span><text:span text:style-name="T1524">ou</text:span><text:span text:style-name="T1535"> </text:span><text:span text:style-name="T1524">materiais</text:span><text:span text:style-name="T1586"> </text:span><text:span text:style-name="T1538">estranhos</text:span><text:span text:style-name="T1539">,</text:span></text:p>
            <text:p text:style-name="P1743"><text:span text:style-name="T1538">sem</text:span><text:span text:style-name="T1541"> </text:span><text:span text:style-name="T1540">l</text:span><text:span text:style-name="T1538">esões</text:span><text:span text:style-name="T1566"> </text:span><text:span text:style-name="T1538">fís</text:span><text:span text:style-name="T1540">i</text:span><text:span text:style-name="T1538">cas</text:span><text:span text:style-name="T1534"> </text:span><text:span text:style-name="T1538">e</text:span><text:span text:style-name="T1535"> </text:span><text:span text:style-name="T1538">mecânicas</text:span><text:span text:style-name="T1583"> </text:span><text:span text:style-name="T1538">or</text:span><text:span text:style-name="T1540">i</text:span><text:span text:style-name="T1538">undas</text:span><text:span text:style-name="T1587"> </text:span><text:span text:style-name="T1538">do</text:span><text:span text:style-name="T1534"> </text:span><text:span text:style-name="T1538">manuseio</text:span><text:span text:style-name="T1524"> </text:span><text:span text:style-name="T1538">e</text:span><text:span text:style-name="T1535"> </text:span><text:span text:style-name="T1538">t</text:span><text:span text:style-name="T1540">r</text:span><text:span text:style-name="T1538">ansporte</text:span><text:span text:style-name="T1540">.</text:span></text:p>
          </table:table-cell>
          <table:table-cell table:style-name="Table36.A1" table:number-columns-spanned="3" office:value-type="string">
            <text:p text:style-name="P1647"/>
            <text:p text:style-name="P1744"/>
            <text:p text:style-name="P1730"><text:span text:style-name="T1537">KG</text:span><text:span text:style-name="T1537"/></text:p>
          </table:table-cell>
          <table:covered-table-cell/>
          <table:covered-table-cell/>
          <table:table-cell table:style-name="Table36.A1" office:value-type="string">
            <text:p text:style-name="P1558"/>
            <text:p text:style-name="P1602"/>
            <text:p text:style-name="P1745"><text:span text:style-name="T1552">900</text:span><text:span text:style-name="T1552"/></text:p>
          </table:table-cell>
          <table:table-cell table:style-name="Table36.A1" table:number-columns-spanned="2" office:value-type="string">
            <text:p text:style-name="P1558"/>
            <text:p text:style-name="P1602"/>
            <text:p text:style-name="P1746"><text:span text:style-name="T1538">CEASA</text:span><text:span text:style-name="T1538"/></text:p>
          </table:table-cell>
          <table:covered-table-cell/>
          <table:table-cell table:style-name="Table36.A1" office:value-type="string">
            <text:p text:style-name="P1558"/>
            <text:p text:style-name="P1602"/>
            <text:p text:style-name="P1747"><text:span text:style-name="T1525">R</text:span><text:span text:style-name="T1524">$</text:span><text:span text:style-name="T1541"> </text:span><text:span text:style-name="T1536">4</text:span><text:span text:style-name="T1556">,</text:span><text:span text:style-name="T1536">00</text:span></text:p>
          </table:table-cell>
          <table:table-cell table:style-name="Table36.A1" office:value-type="string">
            <text:p text:style-name="P1558"/>
            <text:p text:style-name="P1602"/>
            <text:p text:style-name="P1748"><text:span text:style-name="T1524">R$</text:span><text:span text:style-name="T1552"> </text:span><text:span text:style-name="T1538">3.600</text:span><text:span text:style-name="T1539">,</text:span><text:span text:style-name="T1538">00</text:span></text:p>
          </table:table-cell>
        </table:table-row>
        <table:table-row table:style-name="Table36.26">
          <table:table-cell table:style-name="Table36.A1" table:number-columns-spanned="8" office:value-type="string">
            <text:p text:style-name="P1749"><text:span text:style-name="T1543">VALOR</text:span><text:span text:style-name="T1525"> </text:span><text:span text:style-name="T1540">GLOBAL</text:span></text:p>
          </table:table-cell>
          <table:covered-table-cell/>
          <table:covered-table-cell/>
          <table:covered-table-cell/>
          <table:covered-table-cell/>
          <table:covered-table-cell/>
          <table:covered-table-cell/>
          <table:covered-table-cell/>
          <table:table-cell table:style-name="Table36.A1" office:value-type="string">
            <text:p text:style-name="P1750"><text:span text:style-name="T1525">R$</text:span><text:span text:style-name="T1529"> </text:span><text:span text:style-name="T1540">3</text:span><text:span text:style-name="T1538">.</text:span><text:span text:style-name="T1540">600</text:span><text:span text:style-name="T1542">,</text:span><text:span text:style-name="T1540">00</text:span></text:p>
          </table:table-cell>
        </table:table-row>
      </table:table>
      <text:p text:style-name="P1751"/>
      <text:p text:style-name="P1751"/>
      <text:p text:style-name="P1751"/>
      <text:p text:style-name="P1751"/>
      <text:p text:style-name="P1751"/>
      <text:p text:style-name="P1751"/>
      <text:p text:style-name="P1751"/>
      <text:p text:style-name="P1751"/>
      <text:p text:style-name="P1751"/>
      <text:p text:style-name="P1751"/>
      <text:p text:style-name="P1751"/>
      <text:p text:style-name="P1751"/>
      <text:p text:style-name="P1751"/>
      <text:p text:style-name="P1751"/>
      <text:p text:style-name="P1752"/>
      <text:p text:style-name="P953"><draw:frame draw:style-name="fr8" draw:name="Image 637" text:anchor-type="char" svg:x="3.7965in" svg:y="-0.2945in" svg:width="0.6945in" svg:height="0.6138in" draw:z-index="24"><draw:image xlink:href="Pictures/10000000000000D0000000B830B1DD11.jpg" xlink:type="simple" xlink:show="embed" xlink:actuate="onLoad" draw:mime-type="image/jpeg"/></draw:frame><text:span text:style-name="T806">D</text:span><text:span text:style-name="T807">.</text:span><text:span text:style-name="T806">O</text:span><text:span text:style-name="T807">.</text:span><text:span text:style-name="T808"> </text:span><text:span text:style-name="T163">PREFEITURA</text:span><text:span text:style-name="T166"> </text:span><text:span text:style-name="T163">MUNICIPAL</text:span><text:span text:style-name="T167"> </text:span><text:span text:style-name="T163">DE</text:span><text:span text:style-name="T168"> </text:span><text:span text:style-name="T169">CACHOEIRO</text:span><text:span text:style-name="T163"><text:tab/></text:span><text:span text:style-name="T170">49</text:span></text:p>
      <text:section text:style-name="Sect7" text:name="Section9">
        <text:p text:style-name="P1753"/>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4"/>
        <text:p text:style-name="P1755"/>
        <text:p text:style-name="P1756"><draw:frame draw:style-name="fr2" draw:name="Image90" text:anchor-type="char" svg:x="1.3862in" svg:y="-4.4193in" svg:width="4.9819in" svg:height="4.4244in" draw:z-index="343"><draw:image xlink:href="Pictures/10000001000001DE000001A816B68146.png" xlink:type="simple" xlink:show="embed" xlink:actuate="onLoad" draw:mime-type="image/png"/></draw:frame><text:span text:style-name="T1588">ÓRGÃO</text:span><text:span text:style-name="T1589"><text:tab/></text:span><text:span text:style-name="T1590">GERENCIADOR</text:span><text:span text:style-name="T1589"><text:tab/></text:span><text:span text:style-name="T1591">E</text:span><text:span text:style-name="T1592"><text:tab/></text:span><text:span text:style-name="T1590">PARTICIPANTE:</text:span></text:p>
        <text:p text:style-name="P1757"><text:span text:style-name="T1593">DESENVOLVIMENTO</text:span><text:span text:style-name="T1594"> </text:span><text:span text:style-name="T1593">SOCIAL-</text:span><text:span text:style-name="T1595"> </text:span><text:span text:style-name="T1596">SEMDES</text:span></text:p>
        <text:p text:style-name="P1758"><text:span text:style-name="T1589">DATA</text:span><text:span text:style-name="T1597"> </text:span><text:span text:style-name="T1589">DA</text:span><text:span text:style-name="T1598"> </text:span><text:span text:style-name="T1589">ASSINATURA:</text:span><text:span text:style-name="T1599"> </text:span><text:span text:style-name="T1600">20/08-</text:span></text:p>
        <text:p text:style-name="P1759"><text:span text:style-name="T1601">SIGNATÁRIOS:</text:span><text:span text:style-name="T1602"> </text:span><text:span text:style-name="T1603">Eder</text:span><text:span text:style-name="T1604"> </text:span><text:span text:style-name="T1603">Botelho</text:span><text:span text:style-name="T1605"> </text:span><text:span text:style-name="T1603">da</text:span><text:span text:style-name="T1606"> </text:span><text:span text:style-name="T1603">Fonseca</text:span><text:span text:style-name="T1607"> </text:span><text:span text:style-name="T1603">-</text:span><text:span text:style-name="T1608"> </text:span><text:span text:style-name="T1603">Secretário Interino</text:span><text:span text:style-name="T1609"> </text:span><text:span text:style-name="T1603">e</text:span><text:span text:style-name="T1610"> </text:span><text:span text:style-name="T1603">João</text:span><text:span text:style-name="T1611"> </text:span><text:span text:style-name="T1603">Pedro</text:span><text:span text:style-name="T1609"> </text:span><text:span text:style-name="T1603">Carreiro</text:span><text:span text:style-name="T1612"> </text:span><text:span text:style-name="T1603">Sader</text:span><text:span text:style-name="T1613"> </text:span><text:span text:style-name="T1603">-</text:span><text:span text:style-name="T1613"> </text:span><text:span text:style-name="T1603">Sócio</text:span><text:span text:style-name="T1609"> </text:span><text:span text:style-name="T1603">da</text:span><text:span text:style-name="T1611"> </text:span><text:span text:style-name="T1603">Empresa </text:span><text:span text:style-name="T1601">ID CIDADES:</text:span><text:span text:style-name="T1614"> </text:span><text:span text:style-name="T1603">2026.016E0700001</text:span><text:span text:style-name="T1615">.</text:span><text:span text:style-name="T1603">01.0037</text:span><text:span text:style-name="T1616"> </text:span><text:span text:style-name="T1601">PROCESSO: </text:span><text:span text:style-name="T1603">27</text:span><text:span text:style-name="T1617">.</text:span><text:span text:style-name="T1603">128/2026</text:span></text:p>
        <text:p text:style-name="P1760"/>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1761"/>
        <text:p text:style-name="P1762"><text:span text:style-name="T1596">SECRETARIA</text:span><text:span text:style-name="T1618"><text:tab/></text:span><text:span text:style-name="T1596">MUNICIPAL</text:span><text:span text:style-name="T1618"><text:tab/></text:span><text:span text:style-name="T1594">DE</text:span></text:p>
        <text:p text:style-name="Text_20_body"/>
        <text:p text:style-name="P1763"/>
        <text:p text:style-name="P1764"><text:span text:style-name="T1593">Municipal</text:span><text:span text:style-name="T1619"> </text:span><text:span text:style-name="T1593">de</text:span><text:span text:style-name="T1620"> </text:span><text:span text:style-name="T1593">Desenvolvimento</text:span><text:span text:style-name="T1621"> </text:span><text:span text:style-name="T1596">Social</text:span></text:p>
      </text:section>
      <text:p text:style-name="P1765"/>
      <text:h text:style-name="P1766" text:outline-level="6"><text:span text:style-name="T18">SECRETARIA</text:span><text:span text:style-name="T84"> </text:span><text:span text:style-name="T18">MUNICIPAL</text:span><text:span text:style-name="T84"> </text:span><text:span text:style-name="T18">DE</text:span><text:span text:style-name="T84"> </text:span><text:span text:style-name="T21">EDUCAÇÃO</text:span></text:h>
      <text:p text:style-name="P1767"/>
      <text:p text:style-name="P1767"/>
      <text:p text:style-name="P1768"/>
      <text:p text:style-name="P1769"><text:span text:style-name="T1622">Secretaria Municipal de Educação de Cachoeiro de Itapemirim/ES Subsecretaria de Apoio e Planejamento Educacional – 2026</text:span><text:span text:style-name="T1622"/></text:p>
      <text:p text:style-name="P1770"/>
      <text:p text:style-name="P1771"><text:span text:style-name="T1623">EDITAL</text:span><text:span text:style-name="T1624"> </text:span><text:span text:style-name="T1623">DE</text:span><text:span text:style-name="T1625"> </text:span><text:span text:style-name="T1623">CONVOCAÇÃO</text:span><text:span text:style-name="T1625"> </text:span><text:span text:style-name="T1623">DE</text:span><text:span text:style-name="T1626"> </text:span><text:span text:style-name="T1623">ASSEMBLEIA</text:span><text:span text:style-name="T1627"> </text:span><text:span text:style-name="T1624">GERAL</text:span></text:p>
      <text:p text:style-name="P1772"><text:span text:style-name="T1628">Conselhos Comunitários Escolares das Unidades de Ensino da Rede Municipal de Cachoeiro de Itapemirim – ES</text:span><text:span text:style-name="T1628"/></text:p>
      <table:table table:name="Table38" table:style-name="Table38">
        <table:table-column table:style-name="Table38.A"/>
        <table:table-column table:style-name="Table38.B"/>
        <table:table-column table:style-name="Table38.C"/>
        <table:table-column table:style-name="Table38.D"/>
        <table:table-row table:style-name="Table38.1">
          <table:table-cell table:style-name="Table38.A1" office:value-type="string">
            <text:p text:style-name="P1773"><text:span text:style-name="T1629">Nº</text:span><text:span text:style-name="T1629"/></text:p>
          </table:table-cell>
          <table:table-cell table:style-name="Table38.A1" office:value-type="string">
            <text:p text:style-name="P1774"><text:span text:style-name="T1630">Conselho</text:span><text:span text:style-name="T1631"> </text:span><text:span text:style-name="T1630">Comunitário</text:span><text:span text:style-name="T1632"> </text:span><text:span text:style-name="T1633">Escolar</text:span></text:p>
          </table:table-cell>
          <table:table-cell table:style-name="Table38.A1" table:number-columns-spanned="2" office:value-type="string">
            <text:p text:style-name="P1775"><text:span text:style-name="T1633">Assembleia</text:span><text:span text:style-name="T1633"/></text:p>
          </table:table-cell>
          <table:covered-table-cell/>
        </table:table-row>
        <table:table-row table:style-name="Table38.2">
          <table:table-cell table:style-name="Table38.A1" office:value-type="string">
            <text:p text:style-name="P1776"><text:span text:style-name="T1260">01</text:span><text:span text:style-name="T1260"/></text:p>
          </table:table-cell>
          <table:table-cell table:style-name="Table38.A1" office:value-type="string">
            <text:p text:style-name="P1777"><text:span text:style-name="T1634">EMEBTI</text:span><text:span text:style-name="T1635"> </text:span><text:span text:style-name="T1634">“Prof.</text:span><text:span text:style-name="T1636"> </text:span><text:span text:style-name="T1634">Valdy</text:span><text:span text:style-name="T1635"> </text:span><text:span text:style-name="T1637">Freitas”</text:span></text:p>
          </table:table-cell>
          <table:table-cell table:style-name="Table38.A1" office:value-type="string">
            <text:p text:style-name="P1778"><text:span text:style-name="T1206">02/09/26</text:span><text:span text:style-name="T1206"/></text:p>
          </table:table-cell>
          <table:table-cell table:style-name="Table38.A1" office:value-type="string">
            <text:p text:style-name="P1779"><text:span text:style-name="T1260">17h</text:span><text:span text:style-name="T1260"/></text:p>
          </table:table-cell>
        </table:table-row>
      </table:table>
      <text:p text:style-name="P1780"><text:span text:style-name="T1638">Fonte:</text:span><text:span text:style-name="T1639"> </text:span><text:span text:style-name="T1638">SEME/Subsecretaria</text:span><text:span text:style-name="T1640"> </text:span><text:span text:style-name="T1638">de</text:span><text:span text:style-name="T1641"> </text:span><text:span text:style-name="T1638">Apoio</text:span><text:span text:style-name="T1642"> </text:span><text:span text:style-name="T1638">e</text:span><text:span text:style-name="T1643"> </text:span><text:span text:style-name="T1638">Planejamento</text:span><text:span text:style-name="T1642"> </text:span><text:span text:style-name="T1638">Educacional-SAPE/GACC</text:span><text:span text:style-name="T1642"> </text:span><text:span text:style-name="T1638">-</text:span><text:span text:style-name="T1641"> </text:span><text:span text:style-name="T1644">Agosto/2026.</text:span></text:p>
      <text:p text:style-name="P1781"/>
      <text:p text:style-name="P1781"/>
      <text:p text:style-name="P1781"/>
      <text:p text:style-name="P1781"/>
      <text:p text:style-name="P1781"/>
      <text:p text:style-name="P1782"/>
      <text:p text:style-name="P1783"><text:span text:style-name="T1645">SIMONE</text:span><text:span text:style-name="T1646"> </text:span><text:span text:style-name="T1645">DE</text:span><text:span text:style-name="T1647"> </text:span><text:span text:style-name="T1645">SOUZA</text:span><text:span text:style-name="T1648"> </text:span><text:span text:style-name="T1649">BEIRIZ</text:span></text:p>
      <text:p text:style-name="P1784"><text:span text:style-name="T1650">Secretária</text:span><text:span text:style-name="T1651"> </text:span><text:span text:style-name="T1650">Municipal</text:span><text:span text:style-name="T1651"> </text:span><text:span text:style-name="T1650">de</text:span><text:span text:style-name="T1652"> </text:span><text:span text:style-name="T1653">Educação</text:span></text:p>
      <text:p text:style-name="P1785"/>
      <text:h text:style-name="P1786" text:outline-level="6"><text:span text:style-name="T18">SECRETARIA</text:span><text:span text:style-name="T84"> </text:span><text:span text:style-name="T18">MUNICIPAL</text:span><text:span text:style-name="T84"> </text:span><text:span text:style-name="T18">DE</text:span><text:span text:style-name="T84"> </text:span><text:span text:style-name="T20">SAÚDE</text:span></text:h>
      <text:p text:style-name="P1787"/>
      <text:p text:style-name="P1787"/>
      <text:p text:style-name="P1788"/>
      <text:p text:style-name="P1789"><text:span text:style-name="T1650">EXTRATO</text:span><text:span text:style-name="T1654"> </text:span><text:span text:style-name="T1650">DE </text:span><text:span text:style-name="T1653">CONVÊNIO</text:span></text:p>
      <text:p text:style-name="P1790"/>
      <text:p text:style-name="P1791"><text:span text:style-name="T1650">ESPÉCIE:</text:span><text:span text:style-name="T1655"> </text:span><text:span text:style-name="T1656">Extrato</text:span><text:span text:style-name="T1657"> </text:span><text:span text:style-name="T1656">do</text:span><text:span text:style-name="T1657"> </text:span><text:span text:style-name="T1656">Convênio</text:span><text:span text:style-name="T1657"> </text:span><text:span text:style-name="T1656">nº</text:span><text:span text:style-name="T1658"> </text:span><text:span text:style-name="T1656">002/2026</text:span><text:span text:style-name="T1657"> </text:span><text:span text:style-name="T1656">–</text:span><text:span text:style-name="T1657"> </text:span><text:span text:style-name="T1659">FMS.</text:span></text:p>
      <text:p text:style-name="P1792"><text:span text:style-name="T1650">PROCESSO:</text:span><text:span text:style-name="T1660"> </text:span><text:span text:style-name="T1656">nº</text:span><text:span text:style-name="T1661"> </text:span><text:span text:style-name="T1662">38.012/2026</text:span></text:p>
      <text:p text:style-name="P1793"/>
      <text:p text:style-name="P1794"><text:span text:style-name="T1650">CONCEDENTE: </text:span><text:span text:style-name="T1656">Município de Cachoeiro de Itapemirim, atendendo as necessidades da Secretaria Municipal</text:span><text:span text:style-name="T1663"> </text:span><text:span text:style-name="T1656">de Saúde - SEMUS.</text:span></text:p>
      <text:p text:style-name="P1795"/>
      <text:p text:style-name="P1791"><text:span text:style-name="T1650">CONVENENTE:</text:span><text:span text:style-name="T1652"> </text:span><text:span text:style-name="T1664">ASSOCIAÇÃO</text:span><text:span text:style-name="T1665"> </text:span><text:span text:style-name="T1664">DE</text:span><text:span text:style-name="T1665"> </text:span><text:span text:style-name="T1664">PAIS</text:span><text:span text:style-name="T1666"> </text:span><text:span text:style-name="T1664">E</text:span><text:span text:style-name="T1667"> </text:span><text:span text:style-name="T1664">AMIGOS</text:span><text:span text:style-name="T1666"> </text:span><text:span text:style-name="T1664">DOS</text:span><text:span text:style-name="T1665"> </text:span><text:span text:style-name="T1664">EXCEPCIONAIS</text:span><text:span text:style-name="T1665"> </text:span><text:span text:style-name="T1664">– APAE</text:span><text:span text:style-name="T1638">,</text:span><text:span text:style-name="T1668"> </text:span><text:span text:style-name="T1638">Centro</text:span><text:span text:style-name="T1668"> </text:span><text:span text:style-name="T1638">de</text:span><text:span text:style-name="T1642"> </text:span><text:span text:style-name="T1644">Atendimento</text:span></text:p>
      <text:p text:style-name="P1796"><text:span text:style-name="T1638">Educacional</text:span><text:span text:style-name="T1669"> </text:span><text:span text:style-name="T1638">Especializado</text:span><text:span text:style-name="T1668"> </text:span><text:span text:style-name="T1638">“Dr.</text:span><text:span text:style-name="T1668"> </text:span><text:span text:style-name="T1638">Gilson</text:span><text:span text:style-name="T1669"> </text:span><text:span text:style-name="T1644">Carone”</text:span></text:p>
      <text:p text:style-name="P1797"/>
      <text:p text:style-name="P1798"><text:span text:style-name="T1650">OBJETO: </text:span><text:span text:style-name="T1638">Constitui objeto deste Convênio o repasse de recursos ao “Projeto</text:span><text:span text:style-name="T1670"> </text:span><text:span text:style-name="T1638">Acolher” com a formalização da</text:span><text:span text:style-name="T1671"> </text:span><text:span text:style-name="T1638">parceria</text:span><text:span text:style-name="T1672"> </text:span><text:span text:style-name="T1638">para</text:span><text:span text:style-name="T1673"> </text:span><text:span text:style-name="T1638">a</text:span><text:span text:style-name="T1672"> </text:span><text:span text:style-name="T1638">oferta</text:span><text:span text:style-name="T1672"> </text:span><text:span text:style-name="T1638">de</text:span><text:span text:style-name="T1673"> </text:span><text:span text:style-name="T1638">serviço</text:span><text:span text:style-name="T1673"> </text:span><text:span text:style-name="T1638">de</text:span><text:span text:style-name="T1673"> </text:span><text:span text:style-name="T1638">acompanhamento</text:span><text:span text:style-name="T1672"> </text:span><text:span text:style-name="T1638">multiprofissional</text:span><text:span text:style-name="T1672"> </text:span><text:span text:style-name="T1638">para</text:span><text:span text:style-name="T1673"> </text:span><text:span text:style-name="T1638">pacientes</text:span><text:span text:style-name="T1672"> </text:span><text:span text:style-name="T1638">com</text:span><text:span text:style-name="T1672"> </text:span><text:span text:style-name="T1638">deficiência</text:span><text:span text:style-name="T1672"> </text:span><text:span text:style-name="T1638">que</text:span><text:span text:style-name="T1671"> </text:span><text:span text:style-name="T1638">não possuem perfil de reabilitação. Serviço de caráter não substitutivo e não concorrente ao CER II, sendo</text:span><text:span text:style-name="T1671"> </text:span><text:span text:style-name="T1638">estruturado para garantir a continuidade do cuidado, a manutenção dos ganhos terapêuticos previamente</text:span><text:span text:style-name="T1671"> </text:span><text:span text:style-name="T1638">alcançados e a prevenção de regressões funcionais, direcionado exclusivamente a usuários que não mais</text:span><text:span text:style-name="T1671"> </text:span><text:span text:style-name="T1638">atendem aos critérios de elegibilidade para reabilitação intensiva, conforme diretrizes da Rede de Cuidados à</text:span><text:span text:style-name="T1671"> </text:span><text:span text:style-name="T1638">Pessoa com Deficiência.</text:span></text:p>
      <text:list text:style-name="WWNum7">
        <text:list-item>
          <text:list>
            <text:list-item>
              <text:p text:style-name="P1799"><text:span text:style-name="T1638">Manutenção da oferta de atendimento multidisciplinar para o acompanhamento, o cuidado e a</text:span><text:span text:style-name="T1671"> </text:span><text:span text:style-name="T1638">manutenção do desenvolvimento alcançado pelas pessoas</text:span><text:span text:style-name="T1674"> </text:span><text:span text:style-name="T1638">com deficiência reabilitadas pelo CER</text:span><text:span text:style-name="T1675"> </text:span><text:span text:style-name="T1642">II;</text:span></text:p>
            </text:list-item>
            <text:list-item>
              <text:p text:style-name="P1800"><text:span text:style-name="T1638">Custeio</text:span><text:span text:style-name="T1669"> </text:span><text:span text:style-name="T1638">das</text:span><text:span text:style-name="T1669"> </text:span><text:span text:style-name="T1638">despesas</text:span><text:span text:style-name="T1668"> </text:span><text:span text:style-name="T1638">administrativas</text:span><text:span text:style-name="T1669"> </text:span><text:span text:style-name="T1638">para</text:span><text:span text:style-name="T1668"> </text:span><text:span text:style-name="T1638">a</text:span><text:span text:style-name="T1669"> </text:span><text:span text:style-name="T1638">oferta</text:span><text:span text:style-name="T1668"> </text:span><text:span text:style-name="T1638">do</text:span><text:span text:style-name="T1669"> </text:span><text:span text:style-name="T1644">serviço;</text:span></text:p>
            </text:list-item>
          </text:list>
        </text:list-item>
      </text:list>
      <text:p text:style-name="P1797"/>
      <text:list text:continue-numbering="true" text:style-name="WWNum7">
        <text:list-item>
          <text:list>
            <text:list-item>
              <text:p text:style-name="P1801"><text:span text:style-name="T1656">Custeio da equipe multidisciplinar especializada para o atendimento aos usuários após a</text:span><text:span text:style-name="T1663"> </text:span><text:span text:style-name="T1656">reabilitação no CER II.</text:span></text:p>
            </text:list-item>
          </text:list>
        </text:list-item>
      </text:list>
      <text:p text:style-name="P1802"/>
      <text:p text:style-name="P1794"><text:span text:style-name="T1650">DOTAÇÃO ORÇAMENTÁRIA: </text:span><text:span text:style-name="T1638">As despesas decorrentes do presente termo correrão com recursos</text:span><text:span text:style-name="T1671"> </text:span><text:span text:style-name="T1638">provenientes da conta da Dotação Orçamentária:</text:span></text:p>
      <text:p text:style-name="P1795"/>
      <text:p text:style-name="P1803"><text:span text:style-name="T1638">Órgão: 16 – Secretaria Municipal de Saúde</text:span><text:span text:style-name="T1671"> </text:span><text:span text:style-name="T1638">Unidade: 02 – Fundo Municipal de Saúde</text:span><text:span text:style-name="T1671"> </text:span><text:span text:style-name="T1638">Função: 10 – Saúde</text:span></text:p>
      <text:p text:style-name="P1804"><text:span text:style-name="T1638">Subfunção: 302 –</text:span><text:span text:style-name="T1643"> </text:span><text:span text:style-name="T1638">Assistência Hospitalar e</text:span><text:span text:style-name="T1643"> </text:span><text:span text:style-name="T1638">Ambulatorial</text:span><text:span text:style-name="T1671"> </text:span><text:span text:style-name="T1638">Programa: 1640 – Atenção Especializada em Saúde</text:span></text:p>
      <text:p text:style-name="P1805"><text:span text:style-name="T1638">Projeto/Atividade: 2.152 – Manutenção das</text:span><text:span text:style-name="T1670"> </text:span><text:span text:style-name="T1638">Atividades da</text:span><text:span text:style-name="T1670"> </text:span><text:span text:style-name="T1638">Atenção Especializadas em Saúde</text:span><text:span text:style-name="T1671"> </text:span><text:span text:style-name="T1638">Despesa: 33903950000 – Serv.Médico-Hospital.,Odontol., e Laboratoriais</text:span></text:p>
      <text:p text:style-name="P1789"><text:span text:style-name="T1638">Fonte:</text:span><text:span text:style-name="T1669"> </text:span><text:span text:style-name="T1638">150000150000</text:span><text:span text:style-name="T1669"> </text:span><text:span text:style-name="T1638">–</text:span><text:span text:style-name="T1669"> </text:span><text:span text:style-name="T1638">Receitas</text:span><text:span text:style-name="T1669"> </text:span><text:span text:style-name="T1638">de</text:span><text:span text:style-name="T1669"> </text:span><text:span text:style-name="T1638">Impostos</text:span><text:span text:style-name="T1669"> </text:span><text:span text:style-name="T1638">e</text:span><text:span text:style-name="T1676"> </text:span><text:span text:style-name="T1638">Transferência</text:span><text:span text:style-name="T1669"> </text:span><text:span text:style-name="T1638">de</text:span><text:span text:style-name="T1669"> </text:span><text:span text:style-name="T1638">Impostos</text:span><text:span text:style-name="T1669"> </text:span><text:span text:style-name="T1638">-</text:span><text:span text:style-name="T1669"> </text:span><text:span text:style-name="T1644">Saúde</text:span></text:p>
      <text:p text:style-name="P1797"/>
      <text:p text:style-name="P1806"><text:span text:style-name="T1650">VALOR: </text:span><text:span text:style-name="T1656">Valor Mensal </text:span><text:span text:style-name="T1650">R$ 41.586,20 </text:span><text:span text:style-name="T1656">(Quarenta e um mil, quinhentos e oitenta e seis reais e vinte centavos)</text:span><text:span text:style-name="T1663"> </text:span><text:span text:style-name="T1656">Valor total do Convênio pelo período de 12(Doze) meses </text:span><text:span text:style-name="T1650">R$ 499.034,45 </text:span><text:span text:style-name="T1656">(Quatrocentos e noventa e nove mil,</text:span><text:span text:style-name="T1663"> </text:span><text:span text:style-name="T1656">trinta e quatro reais e quarenta e cinco centavos)</text:span></text:p>
      <text:p text:style-name="P1802"/>
      <text:p text:style-name="P1791"><text:span text:style-name="T1650">DATA</text:span><text:span text:style-name="T1677"> </text:span><text:span text:style-name="T1650">DA</text:span><text:span text:style-name="T1677"> </text:span><text:span text:style-name="T1650">ASSINATURA:</text:span><text:span text:style-name="T1651"> </text:span><text:span text:style-name="T1662">20/08/2026</text:span></text:p>
      <text:p text:style-name="P1807"><text:span text:style-name="T1650">PRAZO:</text:span><text:span text:style-name="T1678"> </text:span><text:span text:style-name="T1656">12</text:span><text:span text:style-name="T1657"> </text:span><text:span text:style-name="T1656">(doze)</text:span><text:span text:style-name="T1658"> </text:span><text:span text:style-name="T1662">meses</text:span></text:p>
      <text:p text:style-name="P1807"><text:span text:style-name="T1650">VIGÊNCIA:</text:span><text:span text:style-name="T1655"> </text:span><text:span text:style-name="T1656">Período</text:span><text:span text:style-name="T1658"> </text:span><text:span text:style-name="T1656">de</text:span><text:span text:style-name="T1679"> </text:span><text:span text:style-name="T1656">Agosto/2026</text:span><text:span text:style-name="T1680"> </text:span><text:span text:style-name="T1656">a</text:span><text:span text:style-name="T1679"> </text:span><text:span text:style-name="T1662">Agosto/2027</text:span></text:p>
      <text:p text:style-name="P1808"><text:span text:style-name="T1650">SIGNATÁRIOS: </text:span><text:span text:style-name="T1656">Vilson Carlos Gomes Coelho – Secretário Municipal de Saúde Interino e </text:span><text:span text:style-name="T1638">Mirian Lopes Pena -</text:span><text:span text:style-name="T1671"> </text:span><text:span text:style-name="T1656">Presidente da Convenente - APAE</text:span></text:p>
      <text:p text:style-name="P1809"/>
      <text:p text:style-name="P1810"/>
      <text:h text:style-name="P1811" text:outline-level="6"><text:span text:style-name="T21">IPACI</text:span><text:span text:style-name="T21"/></text:h>
      <text:p text:style-name="P1812"/>
      <text:p text:style-name="P1813"><text:span text:style-name="T1192">ATA</text:span><text:span text:style-name="T1681"> </text:span><text:span text:style-name="T1192">Nº</text:span><text:span text:style-name="T1195"> </text:span><text:span text:style-name="T1192">14/2026</text:span><text:span text:style-name="T1682"> </text:span><text:span text:style-name="T1192">COMITÊ</text:span><text:span text:style-name="T1682"> </text:span><text:span text:style-name="T1192">DE</text:span><text:span text:style-name="T1195"> INVESTIMENTOS</text:span></text:p>
      <text:p text:style-name="P1814"/>
      <text:p text:style-name="P1815">Aos vinte e seis dias do mês de junho de dois mil e vinte e seis, às 14h30, reuniram-se ordinariamente os membros do Comitê de Investimentos na Sede do IPACI. Justifica a ausência da Sra. Luciane de Oliveira Pope Mion, por motivo de férias. A reunião teve a seguinte pauta: 1)Análise da Carteira de Investimentos do IPACI referente ao mês de abril e maio de 2026 e elaboração do Parecer Mensal das competências 04 e 05 de 2026. O Presidente do Comitê de Investimentos, Senhor Hudson Dessaune da Silva, iniciou a reunião apresentado o comportamento da carteira do mês 04/2026. Comportamento do segmento de renda fixa, variável e exterior. Falou sobre indicadores econômicos e comportamento da economia doméstica e internacional. No mês de abril os investimentos do IPACI totalizaram o montante de R$ 604.491.209,07. A rentabilidade acumulada ficou em 4,50%, 0,03% abaixo da meta atuarial que foi de 4,53%. Analisando a economia doméstica, foi identificado que a inflação dos últimos 12 meses, foi de 4,49%, ficando dentro do limite de tolerância definido. Em relação a taxa de juros SELIC, em abril por decisão do COPOM houve redução de 0,25%, saíndo de 14,75% para 14,50%. Em<text:span text:style-name="T1240"> </text:span>seguida foi analisada a competência maio de 2026. Comportamento do segmento de<text:span text:style-name="T1683"> </text:span>renda fixa, variável e exterior. Falou sobre indicadores econômicos e comportamento da economia doméstica e internacional. No mês de maio os investimentos do IPACI totalizaram o montante de R$ 616.008.398,59.<text:span text:style-name="T1684"> </text:span>A<text:span text:style-name="T1684"> </text:span>rentabilidade acumulada ficou em 5,52%, 0,11% abaixo da meta atuarial que foi de 5,63%. Analisando a economia doméstica, foi identificado que a inflação dos últimos 12 meses, foi de 4,72%, ficando acima do limite de tolerância definido. Ato contínuo, foram elaborados os Pareceres do Comitê de Investimentos das competências abril e maio de 2026. Nada mais havendo a tratar foi encerrada a reunião às 16h13 e lavrada a presente ata que segue assinada pelo Presidente do Comitê de Investimentos e por seus membros presentes.</text:p>
      <text:p text:style-name="Text_20_body"/>
      <text:p text:style-name="Text_20_body"/>
      <text:p text:style-name="P1816"/>
      <text:p text:style-name="P1817"><text:span text:style-name="T1192">Hudson</text:span><text:span text:style-name="T1237"> </text:span><text:span text:style-name="T1192">Dessaune</text:span><text:span text:style-name="T1237"> </text:span><text:span text:style-name="T1192">da</text:span><text:span text:style-name="T1237"> </text:span><text:span text:style-name="T1195">Silva</text:span></text:p>
      <text:p text:style-name="P1818">Diretor Financeiro<text:span text:style-name="T1240"> </text:span>Presidente<text:span text:style-name="T679"> </text:span>do<text:span text:style-name="T679"> </text:span>Comitê<text:span text:style-name="T679"> </text:span>de<text:span text:style-name="T679"> </text:span>Investimentos</text:p>
      <text:p text:style-name="Text_20_body"/>
      <text:p text:style-name="P94"/>
      <text:p text:style-name="P1819"><text:span text:style-name="T1192">Dayse</text:span><text:span text:style-name="T1685"> </text:span><text:span text:style-name="T1192">Modesto</text:span><text:span text:style-name="T1237"> </text:span><text:span text:style-name="T1195">Correa</text:span></text:p>
      <text:p text:style-name="P1820">Diretora de Contabilidade Membro<text:span text:style-name="T699"> </text:span>do<text:span text:style-name="T699"> </text:span>Comitê<text:span text:style-name="T699"> </text:span>de<text:span text:style-name="T699"> </text:span>Investimentos</text:p>
      <text:p text:style-name="Text_20_body"/>
      <text:p text:style-name="P92"/>
      <text:p text:style-name="P1821"><text:span text:style-name="T1192">Cláudia</text:span><text:span text:style-name="T1685"> </text:span><text:span text:style-name="T1192">Prúcoli</text:span><text:span text:style-name="T1237"> </text:span><text:span text:style-name="T1195">Massini</text:span></text:p>
      <text:p text:style-name="P1822">Membro do Conselho Fiscal Membro<text:span text:style-name="T699"> </text:span>do<text:span text:style-name="T699"> </text:span>Comitê<text:span text:style-name="T699"> </text:span>de<text:span text:style-name="T699"> </text:span>Investimentos</text:p>
      <text:p text:style-name="Text_20_body"/>
      <text:p text:style-name="P94"/>
      <text:p text:style-name="P1823"><text:span text:style-name="T1192">Jackson</text:span><text:span text:style-name="T1685"> </text:span><text:span text:style-name="T1192">José</text:span><text:span text:style-name="T1237"> </text:span><text:span text:style-name="T1195">Ceccon</text:span></text:p>
      <text:p text:style-name="P1824">Analista de Gestão Pública Previdenciária – Finanças Membro do Comitê de Investimentos</text:p>
      <text:p text:style-name="P1825"/>
      <text:p text:style-name="P1826"/>
      <text:h text:style-name="P1827" text:outline-level="6"><text:span text:style-name="T18">CÂMARA</text:span><text:span text:style-name="T1686"> </text:span><text:span text:style-name="T21">MUNICIPAL</text:span></text:h>
      <text:p text:style-name="P1828"/>
      <text:h text:style-name="Heading_20_6" text:outline-level="7"><text:span text:style-name="T679">EXTRATO</text:span><text:span text:style-name="T859"> </text:span><text:span text:style-name="T679">DE</text:span><text:span text:style-name="T859"> </text:span><text:span text:style-name="T679">QUARTO</text:span><text:span text:style-name="T859"> </text:span><text:span text:style-name="T679">TERMO</text:span><text:span text:style-name="T859"> </text:span><text:span text:style-name="T679">ADITIVO</text:span><text:span text:style-name="T859"> </text:span><text:span text:style-name="T679">CONTRATO</text:span><text:span text:style-name="T859"> </text:span><text:span text:style-name="T679">17-</text:span><text:span text:style-name="T1687">2022</text:span></text:h>
      <text:p text:style-name="P1829"/>
      <text:p text:style-name="P1829"/>
      <text:p text:style-name="P1830"/>
      <text:p text:style-name="P1831"><text:span text:style-name="T1248">Espécie:</text:span><text:span text:style-name="T1688"> </text:span><text:span text:style-name="T1255">Contrato</text:span><text:span text:style-name="T1254"> </text:span><text:span text:style-name="T1255">Administrativo</text:span><text:span text:style-name="T1689"> </text:span><text:span text:style-name="T1255">nº</text:span><text:span text:style-name="T1251"> </text:span><text:span text:style-name="T1255">17-</text:span><text:span text:style-name="T1254">2022</text:span></text:p>
      <text:p text:style-name="P1832"><text:span text:style-name="T1244">Contratada:</text:span><text:span text:style-name="T1690"> </text:span><text:span text:style-name="T1250">ALPHA</text:span><text:span text:style-name="T1691"> </text:span><text:span text:style-name="T1250">TECNOLOGIA</text:span><text:span text:style-name="T1692"> </text:span><text:span text:style-name="T1250">DA</text:span><text:span text:style-name="T1691"> </text:span><text:span text:style-name="T1250">INFORMAÇÃO</text:span><text:span text:style-name="T1253"> </text:span><text:span text:style-name="T1254">LTDA</text:span></text:p>
      <text:p text:style-name="P1833"><text:span text:style-name="T1248">CNPJ:</text:span><text:span text:style-name="T1693"> </text:span><text:span text:style-name="T1255">32.874.667/0001-</text:span><text:span text:style-name="T1694">00</text:span></text:p>
      <text:p text:style-name="P1834"><text:span text:style-name="T1244">Contratante:</text:span><text:span text:style-name="T1695"> </text:span><text:span text:style-name="T1250">Câmara</text:span><text:span text:style-name="T1696"> </text:span><text:span text:style-name="T1250">Municipal</text:span><text:span text:style-name="T1696"> </text:span><text:span text:style-name="T1250">de</text:span><text:span text:style-name="T1696"> </text:span><text:span text:style-name="T1250">Cachoeiro</text:span><text:span text:style-name="T1697"> </text:span><text:span text:style-name="T1250">de</text:span><text:span text:style-name="T1696"> </text:span><text:span text:style-name="T1255">Itapemirim/ES</text:span></text:p>
      <text:p text:style-name="P1835"><text:span text:style-name="T1698">Objeto: </text:span><text:span text:style-name="T1264">Quarta Prorrogação Contrato 17-2022 –</text:span><text:span text:style-name="T1699"> </text:span><text:span text:style-name="T1264">Contratação de Empresa para Prestação de Serviços em Tecnologia da Informação, Incluindo os Serviços de Implantação,</text:span><text:span text:style-name="T1700"> </text:span><text:span text:style-name="T1264">Licenciamento</text:span><text:span text:style-name="T1701"> </text:span><text:span text:style-name="T1264">e</text:span><text:span text:style-name="T1701"> </text:span><text:span text:style-name="T1264">Hospedagem</text:span><text:span text:style-name="T1701"> </text:span><text:span text:style-name="T1264">de</text:span><text:span text:style-name="T1701"> </text:span><text:span text:style-name="T1264">Ferramentas</text:span><text:span text:style-name="T1701"> </text:span><text:span text:style-name="T1264">Web</text:span></text:p>
      <text:p text:style-name="P1836"><text:span text:style-name="T1244">Data de Assinatura: </text:span><text:span text:style-name="T1250">17/08/2026 com duração até o dia 16 de agosto de 2027. </text:span><text:span text:style-name="T1244">Valor:</text:span><text:span text:style-name="T1702"> </text:span><text:span text:style-name="T1703">R$</text:span><text:span text:style-name="T1704"> </text:span><text:span text:style-name="T1703">34.063,56</text:span><text:span text:style-name="T1704"> </text:span><text:span text:style-name="T1703">(trinta</text:span><text:span text:style-name="T1705"> </text:span><text:span text:style-name="T1703">e</text:span><text:span text:style-name="T1704"> </text:span><text:span text:style-name="T1703">quatro</text:span><text:span text:style-name="T1704"> </text:span><text:span text:style-name="T1703">mil,</text:span><text:span text:style-name="T1704"> </text:span><text:span text:style-name="T1703">sessenta</text:span><text:span text:style-name="T1704"> </text:span><text:span text:style-name="T1703">e</text:span><text:span text:style-name="T1704"> </text:span><text:span text:style-name="T1703">três</text:span><text:span text:style-name="T1704"> </text:span><text:span text:style-name="T1703">reais</text:span><text:span text:style-name="T1704"> </text:span><text:span text:style-name="T1703">e</text:span><text:span text:style-name="T1704"> </text:span><text:span text:style-name="T1703">cinquenta</text:span><text:span text:style-name="T1704"> </text:span><text:span text:style-name="T1703">e</text:span><text:span text:style-name="T1704"> </text:span><text:span text:style-name="T1703">seis</text:span><text:span text:style-name="T1704"> </text:span><text:span text:style-name="T1703">centavos) </text:span><text:span text:style-name="T1244">Dotação: </text:span><text:span text:style-name="T1250">3.3.90.40.06 - LOCAÇÃO DE SOFTWARE</text:span></text:p>
      <text:p text:style-name="P1837"><text:span text:style-name="T1698">Signatários: </text:span><text:span text:style-name="T1264">Alexandre Valdo Maitan (presidente da Câmara Municipal de Cachoeiro de Itapemirim) e Aurena Rangel de</text:span><text:span text:style-name="T1706"> </text:span><text:span text:style-name="T1264">Alquino (Representante legal da contratada) </text:span><text:span text:style-name="T1698">Processo:</text:span><text:span text:style-name="T1707"> </text:span><text:span text:style-name="T1264">6820/2022</text:span></text:p>
      <text:p text:style-name="Text_20_body"/>
      <text:p text:style-name="P1838"/>
      <text:p text:style-name="P1839"><text:span text:style-name="T1708">Cachoeiro</text:span><text:span text:style-name="T1709"> </text:span><text:span text:style-name="T1708">de</text:span><text:span text:style-name="T1710"> </text:span><text:span text:style-name="T1708">Itapemirim,</text:span><text:span text:style-name="T1710"> </text:span><text:span text:style-name="T1708">17</text:span><text:span text:style-name="T1710"> </text:span><text:span text:style-name="T1708">de</text:span><text:span text:style-name="T1709"> </text:span><text:span text:style-name="T1708">agosto</text:span><text:span text:style-name="T1710"> </text:span><text:span text:style-name="T1708">de</text:span><text:span text:style-name="T1710"> </text:span><text:span text:style-name="T1711">2026.</text:span></text:p>
      <text:p text:style-name="P1840"/>
      <text:h text:style-name="P1841" text:outline-level="8">ALEXANDRE<text:span text:style-name="T1712"> </text:span>VALDO<text:span text:style-name="T1713"> </text:span><text:span text:style-name="T679">MAITAN</text:span></text:h>
      <text:p text:style-name="P1842"><text:span text:style-name="T1714">Presidente</text:span><text:span text:style-name="T1714"/></text:p>
      <text:p text:style-name="P1843"/>
      <text:p text:style-name="P1844"/>
      <text:h text:style-name="P1845" text:outline-level="6"><text:span text:style-name="T18">PUBLICAÇÕES</text:span><text:span text:style-name="T1715"> </text:span><text:span text:style-name="T18">DE</text:span><text:span text:style-name="T1716"> </text:span><text:span text:style-name="T21">TERCEIROS</text:span></text:h>
      <text:p text:style-name="P1846"><text:span text:style-name="T1179">H.G. MECÂNICA DIESEL LTDA - ME, CNPJ 28.433.928/0001-89 torna público que OBTEVE da Secretaria Mu-nicipal de Meio Ambiente - SEMMA a Renovação Licença de Operação - LO, Nº 001/2013 com validade 10/08/2031</text:span><text:span text:style-name="T1182"> </text:span><text:span text:style-name="T1179">processo</text:span><text:span text:style-name="T1182"> </text:span><text:span text:style-name="T1179">32991/2026</text:span><text:span text:style-name="T1182"> </text:span><text:span text:style-name="T1179">com</text:span><text:span text:style-name="T1182"> </text:span><text:span text:style-name="T1179">a</text:span><text:span text:style-name="T1182"> </text:span><text:span text:style-name="T1179">atividade:</text:span><text:span text:style-name="T1182"> </text:span><text:span text:style-name="T1179">5.07</text:span><text:span text:style-name="T1182"> </text:span><text:span text:style-name="T1179">–</text:span><text:span text:style-name="T1182"> </text:span><text:span text:style-name="T1179">Reparação,</text:span><text:span text:style-name="T1182"> </text:span><text:span text:style-name="T1179">retifica,</text:span><text:span text:style-name="T1182"> </text:span><text:span text:style-name="T1179">lanternagem</text:span><text:span text:style-name="T1182"> </text:span><text:span text:style-name="T1179">e/ou</text:span><text:span text:style-name="T1182"> </text:span><text:span text:style-name="T1179">manuten-ção de maquinas, aparelhos e equipamentos mecânicos diversos, inclusive motores automotivos, sem pintura ou tratamento superficial, localizada Avenida Domingos Alcino Dadalto, nº 398 a 400, Jardim Ita-pemirim, em Cachoeiro de Itapemirim/ES.</text:span></text:p>
      <text:p text:style-name="P1847"><text:span text:style-name="T1179">Protocolo:</text:span><text:span text:style-name="T1717"> </text:span><text:span text:style-name="T1183">4312026FAT</text:span></text:p>
      <text:p text:style-name="P1848"/>
      <text:p text:style-name="P1849"><text:span text:style-name="T1179">MGR</text:span><text:span text:style-name="T1717"> </text:span><text:span text:style-name="T1179">SOLUÇÕES</text:span><text:span text:style-name="T1718"> </text:span><text:span text:style-name="T1179">PARA</text:span><text:span text:style-name="T1718"> </text:span><text:span text:style-name="T1179">MÁRMORES</text:span><text:span text:style-name="T1718"> </text:span><text:span text:style-name="T1179">E</text:span><text:span text:style-name="T1718"> </text:span><text:span text:style-name="T1179">GRANITOS</text:span><text:span text:style-name="T1718"> </text:span><text:span text:style-name="T1179">LTDA,</text:span><text:span text:style-name="T1718"> </text:span><text:span text:style-name="T1179">CNPJ</text:span><text:span text:style-name="T1718"> </text:span><text:span text:style-name="T1179">55.644.150/0001-20,</text:span><text:span text:style-name="T1718"> </text:span><text:span text:style-name="T1179">torna</text:span><text:span text:style-name="T1718"> </text:span><text:span text:style-name="T1179">público</text:span><text:span text:style-name="T1718"> </text:span><text:span text:style-name="T1179">que</text:span><text:span text:style-name="T1718"> </text:span><text:span text:style-name="T1183">OBTEVE</text:span></text:p>
      <text:p text:style-name="P1850"><text:span text:style-name="T1179">da</text:span><text:span text:style-name="T1181"> </text:span><text:span text:style-name="T1179">Secretaria</text:span><text:span text:style-name="T1181"> </text:span><text:span text:style-name="T1179">Municipal</text:span><text:span text:style-name="T1181"> </text:span><text:span text:style-name="T1179">de</text:span><text:span text:style-name="T1181"> </text:span><text:span text:style-name="T1179">Meio</text:span><text:span text:style-name="T1181"> </text:span><text:span text:style-name="T1179">ambiente</text:span><text:span text:style-name="T1181"> </text:span><text:span text:style-name="T1179">-</text:span><text:span text:style-name="T1181"> </text:span><text:span text:style-name="T1179">SEMMA,</text:span><text:span text:style-name="T1181"> </text:span><text:span text:style-name="T1179">a</text:span><text:span text:style-name="T1181"> </text:span><text:span text:style-name="T1179">Licença</text:span><text:span text:style-name="T1181"> </text:span><text:span text:style-name="T1179">de</text:span><text:span text:style-name="T1181"> </text:span><text:span text:style-name="T1179">Operação</text:span><text:span text:style-name="T1181"> </text:span><text:span text:style-name="T1179">-</text:span><text:span text:style-name="T1181"> </text:span><text:span text:style-name="T1179">LO</text:span><text:span text:style-name="T1181"> </text:span><text:span text:style-name="T1179">nº</text:span><text:span text:style-name="T1181"> </text:span><text:span text:style-name="T1179">0033/2026,</text:span><text:span text:style-name="T1181"> </text:span><text:span text:style-name="T1179">por</text:span><text:span text:style-name="T1181"> </text:span><text:span text:style-name="T1179">meio</text:span><text:span text:style-name="T1181"> </text:span><text:span text:style-name="T1179">do processo</text:span><text:span text:style-name="T1719"> </text:span><text:span text:style-name="T1179">99524/2025,</text:span><text:span text:style-name="T1719"> </text:span><text:span text:style-name="T1179">valida</text:span><text:span text:style-name="T1719"> </text:span><text:span text:style-name="T1179">até</text:span><text:span text:style-name="T1719"> </text:span><text:span text:style-name="T1179">02/08/2031,</text:span><text:span text:style-name="T1718"> </text:span><text:span text:style-name="T1179">para</text:span><text:span text:style-name="T1719"> </text:span><text:span text:style-name="T1179">a</text:span><text:span text:style-name="T1719"> </text:span><text:span text:style-name="T1179">atividade</text:span><text:span text:style-name="T1719"> </text:span><text:span text:style-name="T1179">11.03</text:span><text:span text:style-name="T1719"> </text:span><text:span text:style-name="T1179">-</text:span><text:span text:style-name="T1718"> </text:span><text:span text:style-name="T1179">Fabricação</text:span><text:span text:style-name="T1719"> </text:span><text:span text:style-name="T1179">de</text:span><text:span text:style-name="T1719"> </text:span><text:span text:style-name="T1179">corantes</text:span><text:span text:style-name="T1719"> </text:span><text:span text:style-name="T1179">e</text:span><text:span text:style-name="T1719"> </text:span><text:span text:style-name="T1179">pigmentos</text:span><text:span text:style-name="T1718"> </text:span><text:span text:style-name="T1719">e</text:span></text:p>
      <text:p text:style-name="P1851"><text:span text:style-name="T1179">17.04</text:span><text:span text:style-name="T1183"> </text:span><text:span text:style-name="T1179">-</text:span><text:span text:style-name="T1183"> </text:span><text:span text:style-name="T1179">Fabricação</text:span><text:span text:style-name="T1183"> </text:span><text:span text:style-name="T1179">e</text:span><text:span text:style-name="T1183"> </text:span><text:span text:style-name="T1179">elaboração</text:span><text:span text:style-name="T1183"> </text:span><text:span text:style-name="T1179">de</text:span><text:span text:style-name="T1183"> </text:span><text:span text:style-name="T1179">produtos</text:span><text:span text:style-name="T1183"> </text:span><text:span text:style-name="T1179">diversos</text:span><text:span text:style-name="T1183"> </text:span><text:span text:style-name="T1179">de</text:span><text:span text:style-name="T1183"> </text:span><text:span text:style-name="T1179">minerais</text:span><text:span text:style-name="T1183"> </text:span><text:span text:style-name="T1179">não</text:span><text:span text:style-name="T1183"> </text:span><text:span text:style-name="T1179">metálicos</text:span><text:span text:style-name="T1183"> </text:span><text:span text:style-name="T1179">(abrasivos,</text:span><text:span text:style-name="T1183"> </text:span><text:span text:style-name="T1179">lixas,</text:span><text:span text:style-name="T1183"> </text:span><text:span text:style-name="T1179">esmeril e outros), atividade meio 22.04 – Armazenamento e/ou depósito de gás GLP, produtos químicos e/ou pe-rigosos</text:span><text:span text:style-name="T1191"> </text:span><text:span text:style-name="T1179">fracionados</text:span><text:span text:style-name="T1191"> </text:span><text:span text:style-name="T1179">(em</text:span><text:span text:style-name="T1191"> </text:span><text:span text:style-name="T1179">recipiente</text:span><text:span text:style-name="T1191"> </text:span><text:span text:style-name="T1179">com</text:span><text:span text:style-name="T1191"> </text:span><text:span text:style-name="T1179">capacidade</text:span><text:span text:style-name="T1191"> </text:span><text:span text:style-name="T1179">máxima</text:span><text:span text:style-name="T1191"> </text:span><text:span text:style-name="T1179">de</text:span><text:span text:style-name="T1191"> </text:span><text:span text:style-name="T1179">200</text:span><text:span text:style-name="T1191"> </text:span><text:span text:style-name="T1179">litros</text:span><text:span text:style-name="T1191"> </text:span><text:span text:style-name="T1179">e/ou</text:span><text:span text:style-name="T1191"> </text:span><text:span text:style-name="T1179">quilos),</text:span><text:span text:style-name="T1191"> </text:span><text:span text:style-name="T1179">exceto</text:span><text:span text:style-name="T1191"> </text:span><text:span text:style-name="T1179">agrotóxicos e afins, localizada na Rodovia Governador Mario Covas, snº - BR 101 Timbó, Cachoeiro de Itapemirim/ES. Protocolo: 4142026FAT</text:span></text:p>
      <text:p text:style-name="P1852"/>
      <text:p text:style-name="P1853"><text:span text:style-name="T1183">RSTONE MÁRMORES E GRANITOS LTDA , CNPJ 39.371.255/0001-04, torna público que OBTEVE da Secretaria </text:span><text:span text:style-name="T1179">Municipal</text:span><text:span text:style-name="T1718"> </text:span><text:span text:style-name="T1179">de</text:span><text:span text:style-name="T1718"> </text:span><text:span text:style-name="T1179">Meio</text:span><text:span text:style-name="T1718"> </text:span><text:span text:style-name="T1179">Ambiente</text:span><text:span text:style-name="T1718"> </text:span><text:span text:style-name="T1179">-</text:span><text:span text:style-name="T1718"> </text:span><text:span text:style-name="T1179">SEMMA</text:span><text:span text:style-name="T1718"> </text:span><text:span text:style-name="T1179">a</text:span><text:span text:style-name="T1718"> </text:span><text:span text:style-name="T1179">Mudança</text:span><text:span text:style-name="T1718"> </text:span><text:span text:style-name="T1179">de</text:span><text:span text:style-name="T1718"> </text:span><text:span text:style-name="T1179">Titularidade</text:span><text:span text:style-name="T1718"> </text:span><text:span text:style-name="T1179">da</text:span><text:span text:style-name="T1718"> </text:span><text:span text:style-name="T1179">Licença</text:span><text:span text:style-name="T1718"> </text:span><text:span text:style-name="T1179">de</text:span><text:span text:style-name="T1718"> </text:span><text:span text:style-name="T1179">Operação</text:span><text:span text:style-name="T1718"> </text:span><text:span text:style-name="T1179">-</text:span><text:span text:style-name="T1718"> </text:span><text:span text:style-name="T1179">LO</text:span><text:span text:style-name="T1718"> </text:span><text:span text:style-name="T1179">nº</text:span><text:span text:style-name="T1718"> </text:span><text:span text:style-name="T1179">116/2018, </text:span><text:span text:style-name="T1183">processo 54080/2026, com validade até 24/11/2030, para a atividade: 3.04 – Desdobramento e/ou polimen-</text:span><text:span text:style-name="T1179">to</text:span><text:span text:style-name="T1181"> </text:span><text:span text:style-name="T1179">/ou</text:span><text:span text:style-name="T1181"> </text:span><text:span text:style-name="T1179">corte</text:span><text:span text:style-name="T1181"> </text:span><text:span text:style-name="T1179">e</text:span><text:span text:style-name="T1181"> </text:span><text:span text:style-name="T1179">aparelhamento</text:span><text:span text:style-name="T1181"> </text:span><text:span text:style-name="T1179">de</text:span><text:span text:style-name="T1181"> </text:span><text:span text:style-name="T1179">rochas</text:span><text:span text:style-name="T1181"> </text:span><text:span text:style-name="T1179">ornamentais,</text:span><text:span text:style-name="T1181"> </text:span><text:span text:style-name="T1179">quando</text:span><text:span text:style-name="T1181"> </text:span><text:span text:style-name="T1179">associados</text:span><text:span text:style-name="T1181"> </text:span><text:span text:style-name="T1179">entre</text:span><text:span text:style-name="T1181"> </text:span><text:span text:style-name="T1179">si,</text:span><text:span text:style-name="T1181"> </text:span><text:span text:style-name="T1179">incluindo</text:span><text:span text:style-name="T1181"> </text:span><text:span text:style-name="T1179">o</text:span><text:span text:style-name="T1181"> </text:span><text:span text:style-name="T1179">tratamento de</text:span><text:span text:style-name="T1717"> </text:span><text:span text:style-name="T1179">chapas</text:span><text:span text:style-name="T1717"> </text:span><text:span text:style-name="T1179">d</text:span><text:span text:style-name="T1717"> </text:span><text:span text:style-name="T1179">rochas</text:span><text:span text:style-name="T1717"> </text:span><text:span text:style-name="T1179">ornamentais,</text:span><text:span text:style-name="T1717"> </text:span><text:span text:style-name="T1179">localizada</text:span><text:span text:style-name="T1717"> </text:span><text:span text:style-name="T1179">na</text:span><text:span text:style-name="T1717"> </text:span><text:span text:style-name="T1179">Rodovia</text:span><text:span text:style-name="T1717"> </text:span><text:span text:style-name="T1179">Engenheiro</text:span><text:span text:style-name="T1717"> </text:span><text:span text:style-name="T1179">Fabiano</text:span><text:span text:style-name="T1717"> </text:span><text:span text:style-name="T1179">Vivacqua,</text:span><text:span text:style-name="T1717"> </text:span><text:span text:style-name="T1179">Central</text:span><text:span text:style-name="T1717"> </text:span><text:span text:style-name="T1179">Parque,</text:span><text:span text:style-name="T1717"> </text:span><text:span text:style-name="T1179">em Cachoeiro de Itapemirim/ES, anteriormente FELETTOS MÁRMORES E GRANITOS LTDA.</text:span></text:p>
      <text:p text:style-name="P1847"><text:span text:style-name="T1179">Protocolo:</text:span><text:span text:style-name="T1717"> </text:span><text:span text:style-name="T1183">3862026FAT</text:span></text:p>
      <text:p text:style-name="P1854"/>
      <text:p text:style-name="P1855"><text:span text:style-name="T1179">M.</text:span><text:span text:style-name="T1720"> </text:span><text:span text:style-name="T1179">M.</text:span><text:span text:style-name="T1720"> </text:span><text:span text:style-name="T1179">J.</text:span><text:span text:style-name="T1720"> </text:span><text:span text:style-name="T1179">TRATORES</text:span><text:span text:style-name="T1720"> </text:span><text:span text:style-name="T1179">E</text:span><text:span text:style-name="T1720"> </text:span><text:span text:style-name="T1179">IMPLEMENTOS</text:span><text:span text:style-name="T1720"> </text:span><text:span text:style-name="T1179">AGRÍCOLAS</text:span><text:span text:style-name="T1720"> </text:span><text:span text:style-name="T1179">LTDA,</text:span><text:span text:style-name="T1720"> </text:span><text:span text:style-name="T1179">CNPJ</text:span><text:span text:style-name="T1720"> </text:span><text:span text:style-name="T1179">Nº</text:span><text:span text:style-name="T1720"> </text:span><text:span text:style-name="T1179">32.424.590/0001-76,</text:span><text:span text:style-name="T1720"> </text:span><text:span text:style-name="T1179">torna</text:span><text:span text:style-name="T1720"> </text:span><text:span text:style-name="T1179">público</text:span><text:span text:style-name="T1720"> </text:span><text:span text:style-name="T1179">que</text:span><text:span text:style-name="T1182"> </text:span><text:span text:style-name="T1191">OB-</text:span></text:p>
      <text:p text:style-name="P1856"><text:span text:style-name="T1179">TEVE da Secretaria Municipal de Meio Ambiente – SEMMA, a Renovação da Licença de Operação – LO Nº 044/2012, válida até 11/08/2031, para a atividade enquadrada no item 5.08 – Reparação, retífica, lanter-nagem</text:span><text:span text:style-name="T1717"> </text:span><text:span text:style-name="T1179">e/</text:span><text:span text:style-name="T1717"> </text:span><text:span text:style-name="T1179">ou</text:span><text:span text:style-name="T1717"> </text:span><text:span text:style-name="T1179">manutenção</text:span><text:span text:style-name="T1717"> </text:span><text:span text:style-name="T1179">de</text:span><text:span text:style-name="T1717"> </text:span><text:span text:style-name="T1179">máquinas,</text:span><text:span text:style-name="T1717"> </text:span><text:span text:style-name="T1179">aparelhos</text:span><text:span text:style-name="T1717"> </text:span><text:span text:style-name="T1179">e</text:span><text:span text:style-name="T1717"> </text:span><text:span text:style-name="T1179">equipamentos</text:span><text:span text:style-name="T1717"> </text:span><text:span text:style-name="T1179">mecânicos</text:span><text:span text:style-name="T1717"> </text:span><text:span text:style-name="T1179">diversos,</text:span><text:span text:style-name="T1717"> </text:span><text:span text:style-name="T1179">inclusive</text:span><text:span text:style-name="T1717"> </text:span><text:span text:style-name="T1179">motores automotivos, com processo de pintura, localizada a Avenida Doutor Aristides Campos, Nº 504, Loja 504 a 510, Bairro Campo da Leopoldina, em Cachoeiro de Itapemirim/ES.</text:span></text:p>
      <text:p text:style-name="P1857"><text:span text:style-name="T1179">Protocolo:</text:span><text:span text:style-name="T1717"> </text:span><text:span text:style-name="T1183">4322026FAT</text:span></text:p>
      <text:p text:style-name="P1854"/>
      <text:p text:style-name="P1849"><text:span text:style-name="T1179">EDP</text:span><text:span text:style-name="T1721"> </text:span><text:span text:style-name="T1179">ESPIRITO</text:span><text:span text:style-name="T1722"> </text:span><text:span text:style-name="T1179">SANTO</text:span><text:span text:style-name="T1722"> </text:span><text:span text:style-name="T1179">DISTRIBUICAO</text:span><text:span text:style-name="T1722"> </text:span><text:span text:style-name="T1179">DE</text:span><text:span text:style-name="T1722"> </text:span><text:span text:style-name="T1179">ENERGIA</text:span><text:span text:style-name="T1722"> </text:span><text:span text:style-name="T1179">S.A.,</text:span><text:span text:style-name="T1722"> </text:span><text:span text:style-name="T1179">CNPJ:</text:span><text:span text:style-name="T1722"> </text:span><text:span text:style-name="T1179">28.152.650/0001-71,</text:span><text:span text:style-name="T1722"> </text:span><text:span text:style-name="T1179">torna</text:span><text:span text:style-name="T1722"> </text:span><text:span text:style-name="T1179">público</text:span><text:span text:style-name="T1722"> </text:span><text:span text:style-name="T1179">que</text:span><text:span text:style-name="T1722"> </text:span><text:span text:style-name="T1191">RE-</text:span></text:p>
      <text:p text:style-name="P1858"><text:span text:style-name="T1179">QUEREU da Secretaria Municipal de Meio Ambiente - SEMMA a LICENÇA DE </text:span><text:soft-page-break/><text:span text:style-name="T1179">OPERAÇÃO, por meio do pro-cesso nº 57505/2026, para a atividade de 19.02 – LINHA/REDE DE DISTRIBUIÇÃO DE ENERGIA ELÉTRICA, localizada</text:span><text:span text:style-name="T1720"> </text:span><text:span text:style-name="T1179">na</text:span><text:span text:style-name="T1720"> </text:span><text:span text:style-name="T1179">Rua</text:span><text:span text:style-name="T1720"> </text:span><text:span text:style-name="T1179">Luiz</text:span><text:span text:style-name="T1720"> </text:span><text:span text:style-name="T1179">Gonzaga</text:span><text:span text:style-name="T1720"> </text:span><text:span text:style-name="T1179">de</text:span><text:span text:style-name="T1720"> </text:span><text:span text:style-name="T1179">Oliveira,</text:span><text:span text:style-name="T1720"> </text:span><text:span text:style-name="T1179">no</text:span><text:span text:style-name="T1720"> </text:span><text:span text:style-name="T1179">Bairro:</text:span><text:span text:style-name="T1720"> </text:span><text:span text:style-name="T1179">São</text:span><text:span text:style-name="T1720"> </text:span><text:span text:style-name="T1179">Luiz</text:span><text:span text:style-name="T1720"> </text:span><text:span text:style-name="T1179">Gonzaga,</text:span><text:span text:style-name="T1720"> </text:span><text:span text:style-name="T1179">em</text:span><text:span text:style-name="T1720"> </text:span><text:span text:style-name="T1179">Cachoeiro</text:span><text:span text:style-name="T1720"> </text:span><text:span text:style-name="T1179">de</text:span><text:span text:style-name="T1720"> </text:span><text:span text:style-name="T1179">Itapemirim/ES. Protocolo: 4092026FAT</text:span></text:p>
      <text:p text:style-name="P1859"/>
      <text:p text:style-name="P1860"/>
      <text:p text:style-name="P1860"/>
      <text:p text:style-name="P1860"/>
      <text:p text:style-name="P1860"/>
      <text:p text:style-name="P1860"/>
      <text:p text:style-name="P1860"/>
      <text:p text:style-name="P1861"/>
      <text:p text:style-name="P1853"><draw:frame draw:style-name="fr2" draw:name="Image88" text:anchor-type="char" svg:x="0.4925in" svg:y="-1.6839in" svg:width="7.7756in" svg:height="1.3874in" draw:z-index="342"><draw:image xlink:href="Pictures/10000001000002EA00000085A3334DB7.png" xlink:type="simple" xlink:show="embed" xlink:actuate="onLoad" draw:mime-type="image/png"/></draw:frame><text:span text:style-name="T1183">V. Das Chagas Pereira Metalurgica-ME, CNPJ 29171309/0001-26 torna público que REQUEREU da Secretaria </text:span><text:span text:style-name="T1179">Municipal de Meio Ambiente – SEMMA, Licença de Operação por Procedimento Corretivo – LO, por meio do</text:span><text:span text:style-name="T1723"> </text:span><text:span text:style-name="T1179">processo</text:span><text:span text:style-name="T1723"> </text:span><text:span text:style-name="T1179">nº</text:span><text:span text:style-name="T1723"> </text:span><text:span text:style-name="T1179">51804/2026,</text:span><text:span text:style-name="T1723"> </text:span><text:span text:style-name="T1179">para</text:span><text:span text:style-name="T1723"> </text:span><text:span text:style-name="T1179">atividade</text:span><text:span text:style-name="T1723"> </text:span><text:span text:style-name="T1179">de</text:span><text:span text:style-name="T1723"> </text:span><text:span text:style-name="T1179">5.05</text:span><text:span text:style-name="T1723"> </text:span><text:span text:style-name="T1179">–</text:span><text:span text:style-name="T1723"> </text:span><text:span text:style-name="T1179">Fabricação</text:span><text:span text:style-name="T1723"> </text:span><text:span text:style-name="T1179">e/ou</text:span><text:span text:style-name="T1723"> </text:span><text:span text:style-name="T1179">manutenção</text:span><text:span text:style-name="T1723"> </text:span><text:span text:style-name="T1179">de</text:span><text:span text:style-name="T1723"> </text:span><text:span text:style-name="T1179">estruturas</text:span><text:span text:style-name="T1723"> </text:span><text:span text:style-name="T1179">metálicas e/ou artefatos de metais ou ligas ferrosas, ou não ferrosas, laminados, extrudados, trefilados, inclusive móveis,</text:span><text:span text:style-name="T1720"> </text:span><text:span text:style-name="T1179">máquinas,</text:span><text:span text:style-name="T1720"> </text:span><text:span text:style-name="T1179">aparelhos,</text:span><text:span text:style-name="T1720"> </text:span><text:span text:style-name="T1179">peças,</text:span><text:span text:style-name="T1720"> </text:span><text:span text:style-name="T1179">acessórios,</text:span><text:span text:style-name="T1720"> </text:span><text:span text:style-name="T1179">tanques,</text:span><text:span text:style-name="T1720"> </text:span><text:span text:style-name="T1179">reservatórios</text:span><text:span text:style-name="T1720"> </text:span><text:span text:style-name="T1179">e</text:span><text:span text:style-name="T1720"> </text:span><text:span text:style-name="T1179">outros</text:span><text:span text:style-name="T1720"> </text:span><text:span text:style-name="T1179">recipientes</text:span><text:span text:style-name="T1720"> </text:span><text:span text:style-name="T1179">metálicos</text:span><text:span text:style-name="T1720"> </text:span><text:span text:style-name="T1179">de caldeira, sem tratamento superficial químico ou termoquímico, localizada à rodovia Gumercinio Moura Nunes, s/n Santa Rosa, Vargem Grande de Soturno, em Cachoeiro de Itapemirim/ES.</text:span></text:p>
      <text:p text:style-name="P1862"><text:span text:style-name="T1179">Protocolo:</text:span><text:span text:style-name="T1717"> </text:span><text:span text:style-name="T1183">4012026FAT</text:span></text:p>
      <text:p text:style-name="P1854"/>
      <text:p text:style-name="P1849"><text:span text:style-name="T1179">ANEILDO</text:span><text:span text:style-name="T1720"> </text:span><text:span text:style-name="T1179">GUEDES</text:span><text:span text:style-name="T1180"> </text:span><text:span text:style-name="T1179">BARBOSA</text:span><text:span text:style-name="T1180"> </text:span><text:span text:style-name="T1179">09308774700,</text:span><text:span text:style-name="T1183"> </text:span><text:span text:style-name="T1179">CNP]:</text:span><text:span text:style-name="T1180"> </text:span><text:span text:style-name="T1179">17.403.717/0001-87,</text:span><text:span text:style-name="T1180"> </text:span><text:span text:style-name="T1179">torna</text:span><text:span text:style-name="T1180"> </text:span><text:span text:style-name="T1179">público</text:span><text:span text:style-name="T1183"> </text:span><text:span text:style-name="T1179">que</text:span><text:span text:style-name="T1180"> </text:span><text:span text:style-name="T1179">OBTEVE</text:span><text:span text:style-name="T1180"> </text:span><text:span text:style-name="T1179">da</text:span><text:span text:style-name="T1180"> </text:span><text:span text:style-name="T1183">Secre-</text:span></text:p>
      <text:p text:style-name="P1863"><text:span text:style-name="T1179">taria</text:span><text:span text:style-name="T1724"> </text:span><text:span text:style-name="T1179">Municipal</text:span><text:span text:style-name="T1717"> </text:span><text:span text:style-name="T1179">de</text:span><text:span text:style-name="T1717"> </text:span><text:span text:style-name="T1179">Meio</text:span><text:span text:style-name="T1717"> </text:span><text:span text:style-name="T1179">Ambiente</text:span><text:span text:style-name="T1717"> </text:span><text:span text:style-name="T1179">-</text:span><text:span text:style-name="T1717"> </text:span><text:span text:style-name="T1179">SEMMA</text:span><text:span text:style-name="T1717"> </text:span><text:span text:style-name="T1179">a</text:span><text:span text:style-name="T1717"> </text:span><text:span text:style-name="T1179">LICENÇA</text:span><text:span text:style-name="T1717"> </text:span><text:span text:style-name="T1179">DE</text:span><text:span text:style-name="T1724"> </text:span><text:span text:style-name="T1179">OPERAÇÃO</text:span><text:span text:style-name="T1717"> </text:span><text:span text:style-name="T1179">POR</text:span><text:span text:style-name="T1717"> </text:span><text:span text:style-name="T1179">PROCEDIMENTO</text:span><text:span text:style-name="T1717"> </text:span><text:span text:style-name="T1179">CORRETIVO</text:span><text:span text:style-name="T1717"> </text:span><text:span text:style-name="T1179">–</text:span><text:span text:style-name="T1717"> </text:span><text:span text:style-name="T1179">LO e</text:span><text:span text:style-name="T1191"> </text:span><text:span text:style-name="T1179">TRANSFERENCIA</text:span><text:span text:style-name="T1191"> </text:span><text:span text:style-name="T1179">DE</text:span><text:span text:style-name="T1191"> </text:span><text:span text:style-name="T1179">TITULARIDADE</text:span><text:span text:style-name="T1191"> </text:span><text:span text:style-name="T1179">N°</text:span><text:span text:style-name="T1191"> </text:span><text:span text:style-name="T1179">0035/2024,</text:span><text:span text:style-name="T1191"> </text:span><text:span text:style-name="T1179">por</text:span><text:span text:style-name="T1191"> </text:span><text:span text:style-name="T1179">meio</text:span><text:span text:style-name="T1191"> </text:span><text:span text:style-name="T1179">do</text:span><text:span text:style-name="T1191"> </text:span><text:span text:style-name="T1179">Processo</text:span><text:span text:style-name="T1191"> </text:span><text:span text:style-name="T1179">Principal:</text:span><text:span text:style-name="T1191"> </text:span><text:span text:style-name="T1179">29886/2024,</text:span><text:span text:style-name="T1191"> </text:span><text:span text:style-name="T1179">com</text:span><text:span text:style-name="T1191"> </text:span><text:span text:style-name="T1179">vali-dade até 27/06/2026, para a atividade de 24.04 - Lavador de veículos, quando não vinculado a atividades sujeitas ao licenciamento, localizada na Rua: Francisco Martins, nº 79. Bairro: Amarelo, em Cachoeiro de </text:span><text:span text:style-name="T1183">Itapemirim/ES.</text:span></text:p>
      <text:p text:style-name="P1857"><text:span text:style-name="T1179">Protocolo:</text:span><text:span text:style-name="T1717"> </text:span><text:span text:style-name="T1183">4272026FAT</text:span></text:p>
      <text:h text:style-name="P1864" text:outline-level="2"><draw:frame draw:style-name="fr1" draw:name="Image136" text:anchor-type="char" svg:x="1.6953in" svg:y="0.6102in" svg:width="5.7862in" svg:height="0.3756in" draw:z-index="304"><draw:image xlink:href="Pictures/100000010000022B0000002474849A47.png" xlink:type="simple" xlink:show="embed" xlink:actuate="onLoad" draw:mime-type="image/png"/></draw:frame><draw:frame draw:style-name="fr1" draw:name="Image137" text:anchor-type="char" svg:x="0in" svg:y="0in" svg:width="8.2681in" svg:height="11.6929in" draw:z-index="305"><draw:image xlink:href="Pictures/10000001000003190000046225FEC7E9.png" xlink:type="simple" xlink:show="embed" xlink:actuate="onLoad" draw:mime-type="image/png"/></draw:frame><text:span text:style-name="T8">DIÁRIO</text:span><text:span text:style-name="T9"> </text:span><text:span text:style-name="T10">OFICIAL </text:span></text:h>
      <text:p text:style-name="P1865"><text:span text:style-name="T11">DO</text:span><text:span text:style-name="T12"> </text:span><text:span text:style-name="T13">MUNICÍPIO</text:span><text:span text:style-name="T14"> </text:span><text:span text:style-name="T15">DE </text:span></text:p>
      <text:p text:style-name="P1866"><text:span text:style-name="T13">CACHOEIRO</text:span><text:span text:style-name="T16"> </text:span><text:span text:style-name="T11">DE</text:span><text:span text:style-name="T16"> </text:span><text:span text:style-name="T17">ITAPEMIRIM </text:span></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1867"/>
      <text:p text:style-name="P1868"><text:span text:style-name="T1725">CENTRO ADMINISTRATIVO HÉLIO CARLOS MANHÃES RUA BRAHIM ANTÔNIO SEDER, 96/102 - CENTRO CACHOEIRO</text:span><text:span text:style-name="T1726"> </text:span><text:span text:style-name="T1725">DE</text:span><text:span text:style-name="T1727"> </text:span><text:span text:style-name="T1725">ITAPEMIRIM CEP: 29300-060</text:span></text:p>
      <text:p text:style-name="P7"/>
      <text:p text:style-name="P1869"/>
      <text:p text:style-name="P1870"><draw:frame draw:style-name="fr13" draw:name="Image134" text:anchor-type="char" svg:x="0.7874in" svg:y="0.2654in" svg:width="6.6953in" svg:height="0.1in" draw:z-index="302"><draw:image xlink:href="Pictures/100000010000028200000009B6819ED2.png" xlink:type="simple" xlink:show="embed" xlink:actuate="onLoad" draw:mime-type="image/png"/></draw:frame><text:span text:style-name="T1728">CACHOEIRO.ES.GOV.BR</text:span><text:span text:style-name="T1728"/></text:p>
    </office:text>
  </office:body>
</office:document-content>
</file>

<file path=styles.xml><?xml version="1.0" encoding="utf-8"?>
<office:document-styles xmlns:css3t="http://www.w3.org/TR/css3-text/" xmlns:grddl="http://www.w3.org/2003/g/data-view#" xmlns:office="urn:oasis:names:tc:opendocument:xmlns:office:1.0" xmlns:xhtml="http://www.w3.org/1999/xhtml"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US" style:letter-kerning="false" style:font-name-asian="Calibri2" style:font-size-asian="11pt" style:language-asian="en" style:country-asian="US" style:font-name-complex="DejaVu Sans1" style:font-size-complex="11pt" style:language-complex="ar" style:country-complex="SA"/>
    </style:default-style>
    <style:default-style style:family="paragraph">
      <style:paragraph-properties fo:hyphenation-ladder-count="no-limit" fo:hyphenation-keep="auto" style:text-autospace="ideograph-alpha" style:punctuation-wrap="hanging" style:line-break="strict" style:tab-stop-distance="0.5in" style:writing-mode="lr-tb"/>
      <style:text-properties style:use-window-font-color="true" style:font-name="Calibri" fo:font-size="11pt" fo:language="en" fo:country="US" style:letter-kerning="false" style:font-name-asian="Calibri2" style:font-size-asian="11pt" style:language-asian="en" style:country-asian="US" style:font-name-complex="DejaVu Sans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margin-top="0in" fo:margin-bottom="0in" style:contextual-spacing="false" fo:line-height="100%" fo:text-align="left" style:justify-single-word="false" fo:orphans="0" fo:widows="0" style:writing-mode="lr-tb"/>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text-properties style:font-name="Arial" fo:font-family="Arial" style:font-family-generic="swiss" style:font-pitch="variable" fo:font-size="8pt" fo:language="pt" fo:country="PT" style:font-name-asian="Arial1" style:font-family-asian="Arial" style:font-family-generic-asian="system" style:font-pitch-asian="variable" style:font-size-asian="8pt" style:language-asian="en" style:country-asian="US" style:font-name-complex="Arial1" style:font-family-complex="Arial" style:font-family-generic-complex="system" style:font-pitch-complex="variable" style:font-size-complex="8pt" style:language-complex="ar" style:country-complex="SA"/>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default-outline-level="2" style:list-style-name="" style:class="chapter">
      <style:paragraph-properties fo:margin-left="0.3953in" fo:margin-right="0.7555in" fo:text-align="center" style:justify-single-word="false"/>
      <style:text-properties style:font-name="Lato Black" fo:font-family="'Lato Black'" style:font-family-generic="swiss" style:font-pitch="variable" fo:font-size="20.5pt" fo:language="pt" fo:country="PT" fo:font-weight="bold" style:font-name-asian="Lato Black1" style:font-family-asian="'Lato Black'" style:font-family-generic-asian="system" style:font-pitch-asian="variable" style:font-size-asian="20.5pt" style:language-asian="en" style:country-asian="US" style:font-weight-asian="bold" style:font-name-complex="Lato Black1" style:font-family-complex="'Lato Black'" style:font-family-generic-complex="system" style:font-pitch-complex="variable" style:font-size-complex="20.5pt" style:language-complex="ar" style:country-complex="SA" style:font-weight-complex="bold"/>
    </style:style>
    <style:style style:name="Heading_20_2" style:display-name="Heading 2" style:family="paragraph" style:parent-style-name="Standard" style:default-outline-level="3" style:list-style-name="" style:class="chapter">
      <style:paragraph-properties fo:margin-left="0.3646in" fo:margin-right="0.7555in" fo:margin-top="0.2736in" fo:margin-bottom="0in" style:contextual-spacing="false" fo:text-align="center" style:justify-single-word="false"/>
      <style:text-properties style:font-name="Source Sans Pro" fo:font-family="'Source Sans Pro'" style:font-family-generic="swiss" style:font-pitch="variable" fo:font-size="20pt" fo:language="pt" fo:country="PT" fo:font-weight="bold" style:font-name-asian="Source Sans Pro1" style:font-family-asian="'Source Sans Pro'" style:font-family-generic-asian="system" style:font-pitch-asian="variable" style:font-size-asian="20pt" style:language-asian="en" style:country-asian="US" style:font-weight-asian="bold" style:font-name-complex="Source Sans Pro1" style:font-family-complex="'Source Sans Pro'" style:font-family-generic-complex="system" style:font-pitch-complex="variable" style:font-size-complex="20pt" style:language-complex="ar" style:country-complex="SA" style:font-weight-complex="bold"/>
    </style:style>
    <style:style style:name="Heading_20_3" style:display-name="Heading 3" style:family="paragraph" style:parent-style-name="Standard" style:default-outline-level="4" style:list-style-name="" style:class="chapter">
      <style:paragraph-properties fo:margin-left="0.0898in" fo:margin-right="0.7555in" fo:text-align="center" style:justify-single-word="false"/>
      <style:text-properties style:font-name="Arial" fo:font-family="Arial" style:font-family-generic="swiss" style:font-pitch="variable" fo:font-size="12.5pt" fo:language="pt" fo:country="PT" fo:font-style="italic" fo:font-weight="bold" style:font-name-asian="Arial1" style:font-family-asian="Arial" style:font-family-generic-asian="system" style:font-pitch-asian="variable" style:font-size-asian="12.5pt" style:language-asian="en" style:country-asian="US" style:font-style-asian="italic" style:font-weight-asian="bold" style:font-name-complex="Arial1" style:font-family-complex="Arial" style:font-family-generic-complex="system" style:font-pitch-complex="variable" style:font-size-complex="12.5pt" style:language-complex="ar" style:country-complex="SA" style:font-style-complex="italic" style:font-weight-complex="bold"/>
    </style:style>
    <style:style style:name="Heading_20_4" style:display-name="Heading 4" style:family="paragraph" style:parent-style-name="Standard" style:default-outline-level="5" style:list-style-name="" style:class="chapter">
      <style:paragraph-properties fo:margin-top="0.0693in" fo:margin-bottom="0in" style:contextual-spacing="false" fo:text-align="center" style:justify-single-word="false"/>
      <style:text-properties style:font-name="Source Sans Pro Semibold" fo:font-family="'Source Sans Pro Semibold'" style:font-family-generic="swiss" style:font-pitch="variable" fo:font-size="12pt" fo:language="pt" fo:country="PT" fo:font-weight="bold" style:font-name-asian="Source Sans Pro Semibold1" style:font-family-asian="'Source Sans Pro Semibold'" style:font-family-generic-asian="system" style:font-pitch-asian="variable" style:font-size-asian="12pt" style:language-asian="en" style:country-asian="US" style:font-weight-asian="bold" style:font-name-complex="Source Sans Pro Semibold1" style:font-family-complex="'Source Sans Pro Semibold'" style:font-family-generic-complex="system" style:font-pitch-complex="variable" style:font-size-complex="12pt" style:language-complex="ar" style:country-complex="SA" style:font-weight-complex="bold"/>
    </style:style>
    <style:style style:name="Heading_20_5" style:display-name="Heading 5" style:family="paragraph" style:parent-style-name="Standard" style:default-outline-level="6" style:list-style-name="" style:class="chapter">
      <style:paragraph-properties fo:margin-left="0.0138in" fo:line-height="0.1874in"/>
      <style:text-properties style:font-name="Source Sans Pro Semibold" fo:font-family="'Source Sans Pro Semibold'" style:font-family-generic="swiss" style:font-pitch="variable" fo:font-size="11pt" fo:language="pt" fo:country="PT" fo:font-weight="bold" style:font-name-asian="Source Sans Pro Semibold1" style:font-family-asian="'Source Sans Pro Semibold'" style:font-family-generic-asian="system" style:font-pitch-asian="variable" style:font-size-asian="11pt" style:language-asian="en" style:country-asian="US" style:font-weight-asian="bold" style:font-name-complex="Source Sans Pro Semibold1" style:font-family-complex="'Source Sans Pro Semibold'" style:font-family-generic-complex="system" style:font-pitch-complex="variable" style:font-size-complex="11pt" style:language-complex="ar" style:country-complex="SA" style:font-weight-complex="bold"/>
    </style:style>
    <style:style style:name="Heading_20_6" style:display-name="Heading 6" style:family="paragraph" style:parent-style-name="Standard" style:default-outline-level="7" style:list-style-name="" style:class="chapter">
      <style:paragraph-properties fo:margin-left="0.2118in" fo:margin-right="0.7555in" fo:text-align="center" style:justify-single-word="false"/>
      <style:text-properties style:font-name="Calibri1" fo:font-family="Calibri" style:font-family-generic="swiss" style:font-pitch="variable" fo:font-size="10.5pt" fo:language="pt" fo:country="PT" fo:font-weight="bold" style:font-name-asian="Calibri2" style:font-family-asian="Calibri" style:font-family-generic-asian="system" style:font-pitch-asian="variable" style:font-size-asian="10.5pt" style:language-asian="en" style:country-asian="US" style:font-weight-asian="bold" style:font-name-complex="Calibri2" style:font-family-complex="Calibri" style:font-family-generic-complex="system" style:font-pitch-complex="variable" style:font-size-complex="10.5pt" style:language-complex="ar" style:country-complex="SA" style:font-weight-complex="bold"/>
    </style:style>
    <style:style style:name="Heading_20_7" style:display-name="Heading 7" style:family="paragraph" style:parent-style-name="Standard" style:default-outline-level="8" style:list-style-name="" style:class="chapter">
      <style:text-properties style:font-name="Arial" fo:font-family="Arial" style:font-family-generic="swiss" style:font-pitch="variable" fo:font-size="9.5pt" fo:language="pt" fo:country="PT" fo:font-weight="bold" style:font-name-asian="Arial1" style:font-family-asian="Arial" style:font-family-generic-asian="system" style:font-pitch-asian="variable" style:font-size-asian="9.5pt" style:language-asian="en" style:country-asian="US" style:font-weight-asian="bold" style:font-name-complex="Arial1" style:font-family-complex="Arial" style:font-family-generic-complex="system" style:font-pitch-complex="variable" style:font-size-complex="9.5pt" style:language-complex="ar" style:country-complex="SA" style:font-weight-complex="bold"/>
    </style:style>
    <style:style style:name="Heading_20_8" style:display-name="Heading 8" style:family="paragraph" style:parent-style-name="Standard" style:default-outline-level="9" style:list-style-name="" style:class="chapter">
      <style:paragraph-properties fo:margin-left="3.1957in" fo:margin-right="0.7555in" fo:text-align="center" style:justify-single-word="false"/>
      <style:text-properties style:font-name="Verdana" fo:font-family="Verdana" style:font-family-generic="swiss" style:font-pitch="variable" fo:font-size="8.5pt" fo:language="pt" fo:country="PT" fo:font-weight="bold" style:font-name-asian="Verdana1" style:font-family-asian="Verdana" style:font-family-generic-asian="system" style:font-pitch-asian="variable" style:font-size-asian="8.5pt" style:language-asian="en" style:country-asian="US" style:font-weight-asian="bold" style:font-name-complex="Verdana1" style:font-family-complex="Verdana" style:font-family-generic-complex="system" style:font-pitch-complex="variable" style:font-size-complex="8.5pt" style:language-complex="ar" style:country-complex="SA" style:font-weight-complex="bold"/>
    </style:style>
    <style:style style:name="Heading_20_9" style:display-name="Heading 9" style:family="paragraph" style:parent-style-name="Standard" style:default-outline-level="" style:class="chapter">
      <style:paragraph-properties fo:margin-left="0.4811in"/>
      <style:text-properties style:font-name="Verdana" fo:font-family="Verdana" style:font-family-generic="swiss" style:font-pitch="variable" fo:font-size="8.5pt" fo:language="pt" fo:country="PT" fo:font-weight="bold" style:font-name-asian="Verdana1" style:font-family-asian="Verdana" style:font-family-generic-asian="system" style:font-pitch-asian="variable" style:font-size-asian="8.5pt" style:language-asian="en" style:country-asian="US" style:font-weight-asian="bold" style:font-name-complex="Verdana1" style:font-family-complex="Verdana" style:font-family-generic-complex="system" style:font-pitch-complex="variable" style:font-size-complex="8.5pt" style:language-complex="ar" style:country-complex="SA" style:font-weight-complex="bold"/>
    </style:style>
    <style:style style:name="List_20_Paragraph" style:display-name="List Paragraph" style:family="paragraph" style:parent-style-name="Standard">
      <style:paragraph-properties fo:margin-left="1.189in" fo:text-align="justify" style:justify-single-word="false" fo:text-indent="0.8126in" style:auto-text-indent="false"/>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Table_20_Paragraph" style:display-name="Table Paragraph" style:family="paragraph" style:parent-style-name="Standard">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Footer" style:family="paragraph" style:parent-style-name="Header_20_and_20_Footer" style:class="extra"/>
    <style:style style:name="Header" style:family="paragraph" style:parent-style-name="Header_20_and_20_Footer" style:class="extra"/>
    <style:style style:name="Header_20_left" style:display-name="Header left" style:family="paragraph" style:parent-style-name="Header"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ListLabel_20_1" style:display-name="ListLabel 1" style:family="text">
      <style:text-properties fo:language="pt" fo:country="PT" style:language-asian="en" style:country-asian="US" style:language-complex="ar" style:country-complex="SA"/>
    </style:style>
    <style:style style:name="ListLabel_20_2" style:display-name="ListLabel 2" style:family="text">
      <style:text-properties fo:letter-spacing="-0.0016in" fo:language="pt" fo:country="PT" style:language-asian="en" style:country-asian="US" style:language-complex="ar" style:country-complex="SA" style:text-scale="102%"/>
    </style:style>
    <style:style style:name="ListLabel_20_3" style:display-name="ListLabel 3" style:family="text">
      <style:text-properties fo:language="pt" fo:country="PT" style:language-asian="en" style:country-asian="US" style:language-complex="ar" style:country-complex="SA"/>
    </style:style>
    <style:style style:name="ListLabel_20_4" style:display-name="ListLabel 4" style:family="text">
      <style:text-properties fo:language="pt" fo:country="PT" style:language-asian="en" style:country-asian="US" style:language-complex="ar" style:country-complex="SA"/>
    </style:style>
    <style:style style:name="ListLabel_20_5" style:display-name="ListLabel 5" style:family="text">
      <style:text-properties fo:language="pt" fo:country="PT" style:language-asian="en" style:country-asian="US" style:language-complex="ar" style:country-complex="SA"/>
    </style:style>
    <style:style style:name="ListLabel_20_6" style:display-name="ListLabel 6" style:family="text">
      <style:text-properties fo:language="pt" fo:country="PT" style:language-asian="en" style:country-asian="US" style:language-complex="ar" style:country-complex="SA"/>
    </style:style>
    <style:style style:name="ListLabel_20_7" style:display-name="ListLabel 7" style:family="text">
      <style:text-properties fo:language="pt" fo:country="PT" style:language-asian="en" style:country-asian="US" style:language-complex="ar" style:country-complex="SA"/>
    </style:style>
    <style:style style:name="ListLabel_20_8" style:display-name="ListLabel 8" style:family="text">
      <style:text-properties fo:language="pt" fo:country="PT" style:language-asian="en" style:country-asian="US" style:language-complex="ar" style:country-complex="SA"/>
    </style:style>
    <style:style style:name="ListLabel_20_9" style:display-name="ListLabel 9" style:family="text">
      <style:text-properties fo:language="pt" fo:country="PT" style:language-asian="en" style:country-asian="US" style:language-complex="ar" style:country-complex="SA"/>
    </style:style>
    <style:style style:name="ListLabel_20_10" style:display-name="ListLabel 10" style:family="text">
      <style:text-properties style:font-name="Verdana" fo:font-family="Verdana" style:font-family-generic="swiss" style:font-pitch="variable" fo:font-size="8pt" fo:letter-spacing="normal" fo:language="pt" fo:country="PT" fo:font-style="normal" fo:font-weight="normal" style:font-name-asian="Verdana1" style:font-family-asian="Verdana" style:font-family-generic-asian="system" style:font-pitch-asian="variable" style:font-size-asian="8pt" style:language-asian="en" style:country-asian="US" style:font-style-asian="normal" style:font-weight-asian="normal" style:font-name-complex="Verdana1" style:font-family-complex="Verdana" style:font-family-generic-complex="system" style:font-pitch-complex="variable" style:font-size-complex="8pt" style:language-complex="ar" style:country-complex="SA" style:font-style-complex="normal" style:font-weight-complex="normal" style:text-scale="104%"/>
    </style:style>
    <style:style style:name="ListLabel_20_11" style:display-name="ListLabel 11" style:family="text">
      <style:text-properties fo:language="pt" fo:country="PT" style:language-asian="en" style:country-asian="US" style:language-complex="ar" style:country-complex="SA"/>
    </style:style>
    <style:style style:name="ListLabel_20_12" style:display-name="ListLabel 12" style:family="text">
      <style:text-properties fo:language="pt" fo:country="PT" style:language-asian="en" style:country-asian="US" style:language-complex="ar" style:country-complex="SA"/>
    </style:style>
    <style:style style:name="ListLabel_20_13" style:display-name="ListLabel 13" style:family="text">
      <style:text-properties fo:language="pt" fo:country="PT" style:language-asian="en" style:country-asian="US" style:language-complex="ar" style:country-complex="SA"/>
    </style:style>
    <style:style style:name="ListLabel_20_14" style:display-name="ListLabel 14" style:family="text">
      <style:text-properties fo:language="pt" fo:country="PT" style:language-asian="en" style:country-asian="US" style:language-complex="ar" style:country-complex="SA"/>
    </style:style>
    <style:style style:name="ListLabel_20_15" style:display-name="ListLabel 15" style:family="text">
      <style:text-properties fo:language="pt" fo:country="PT" style:language-asian="en" style:country-asian="US" style:language-complex="ar" style:country-complex="SA"/>
    </style:style>
    <style:style style:name="ListLabel_20_16" style:display-name="ListLabel 16" style:family="text">
      <style:text-properties fo:language="pt" fo:country="PT" style:language-asian="en" style:country-asian="US" style:language-complex="ar" style:country-complex="SA"/>
    </style:style>
    <style:style style:name="ListLabel_20_17" style:display-name="ListLabel 17" style:family="text">
      <style:text-properties fo:language="pt" fo:country="PT" style:language-asian="en" style:country-asian="US" style:language-complex="ar" style:country-complex="SA"/>
    </style:style>
    <style:style style:name="ListLabel_20_18" style:display-name="ListLabel 18" style:family="text">
      <style:text-properties fo:language="pt" fo:country="PT" style:language-asian="en" style:country-asian="US" style:language-complex="ar" style:country-complex="SA"/>
    </style:style>
    <style:style style:name="ListLabel_20_19" style:display-name="ListLabel 19" style:family="text">
      <style:text-properties fo:letter-spacing="normal" fo:language="pt" fo:country="PT" style:language-asian="en" style:country-asian="US" style:language-complex="ar" style:country-complex="SA" style:text-scale="99%"/>
    </style:style>
    <style:style style:name="ListLabel_20_20" style:display-name="ListLabel 20" style:family="text">
      <style:text-properties fo:language="pt" fo:country="PT" style:language-asian="en" style:country-asian="US" style:language-complex="ar" style:country-complex="SA"/>
    </style:style>
    <style:style style:name="ListLabel_20_21" style:display-name="ListLabel 21" style:family="text">
      <style:text-properties fo:language="pt" fo:country="PT" style:language-asian="en" style:country-asian="US" style:language-complex="ar" style:country-complex="SA"/>
    </style:style>
    <style:style style:name="ListLabel_20_22" style:display-name="ListLabel 22" style:family="text">
      <style:text-properties fo:language="pt" fo:country="PT" style:language-asian="en" style:country-asian="US" style:language-complex="ar" style:country-complex="SA"/>
    </style:style>
    <style:style style:name="ListLabel_20_23" style:display-name="ListLabel 23" style:family="text">
      <style:text-properties fo:language="pt" fo:country="PT" style:language-asian="en" style:country-asian="US" style:language-complex="ar" style:country-complex="SA"/>
    </style:style>
    <style:style style:name="ListLabel_20_24" style:display-name="ListLabel 24" style:family="text">
      <style:text-properties fo:language="pt" fo:country="PT" style:language-asian="en" style:country-asian="US" style:language-complex="ar" style:country-complex="SA"/>
    </style:style>
    <style:style style:name="ListLabel_20_25" style:display-name="ListLabel 25" style:family="text">
      <style:text-properties fo:language="pt" fo:country="PT" style:language-asian="en" style:country-asian="US" style:language-complex="ar" style:country-complex="SA"/>
    </style:style>
    <style:style style:name="ListLabel_20_26" style:display-name="ListLabel 26" style:family="text">
      <style:text-properties fo:language="pt" fo:country="PT" style:language-asian="en" style:country-asian="US" style:language-complex="ar" style:country-complex="SA"/>
    </style:style>
    <style:style style:name="ListLabel_20_27" style:display-name="ListLabel 27" style:family="text">
      <style:text-properties fo:language="pt" fo:country="PT" style:language-asian="en" style:country-asian="US" style:language-complex="ar" style:country-complex="SA"/>
    </style:style>
    <style:style style:name="ListLabel_20_28" style:display-name="ListLabel 28" style:family="text">
      <style:text-properties fo:letter-spacing="normal" fo:language="pt" fo:country="PT" style:language-asian="en" style:country-asian="US" style:language-complex="ar" style:country-complex="SA" style:text-scale="102%"/>
    </style:style>
    <style:style style:name="ListLabel_20_29" style:display-name="ListLabel 29" style:family="text">
      <style:text-properties fo:language="pt" fo:country="PT" style:language-asian="en" style:country-asian="US" style:language-complex="ar" style:country-complex="SA"/>
    </style:style>
    <style:style style:name="ListLabel_20_30" style:display-name="ListLabel 30" style:family="text">
      <style:text-properties fo:language="pt" fo:country="PT" style:language-asian="en" style:country-asian="US" style:language-complex="ar" style:country-complex="SA"/>
    </style:style>
    <style:style style:name="ListLabel_20_31" style:display-name="ListLabel 31" style:family="text">
      <style:text-properties fo:language="pt" fo:country="PT" style:language-asian="en" style:country-asian="US" style:language-complex="ar" style:country-complex="SA"/>
    </style:style>
    <style:style style:name="ListLabel_20_32" style:display-name="ListLabel 32" style:family="text">
      <style:text-properties fo:language="pt" fo:country="PT" style:language-asian="en" style:country-asian="US" style:language-complex="ar" style:country-complex="SA"/>
    </style:style>
    <style:style style:name="ListLabel_20_33" style:display-name="ListLabel 33" style:family="text">
      <style:text-properties fo:language="pt" fo:country="PT" style:language-asian="en" style:country-asian="US" style:language-complex="ar" style:country-complex="SA"/>
    </style:style>
    <style:style style:name="ListLabel_20_34" style:display-name="ListLabel 34" style:family="text">
      <style:text-properties fo:language="pt" fo:country="PT" style:language-asian="en" style:country-asian="US" style:language-complex="ar" style:country-complex="SA"/>
    </style:style>
    <style:style style:name="ListLabel_20_35" style:display-name="ListLabel 35" style:family="text">
      <style:text-properties fo:language="pt" fo:country="PT" style:language-asian="en" style:country-asian="US" style:language-complex="ar" style:country-complex="SA"/>
    </style:style>
    <style:style style:name="ListLabel_20_36" style:display-name="ListLabel 36" style:family="text">
      <style:text-properties fo:language="pt" fo:country="PT" style:language-asian="en" style:country-asian="US" style:language-complex="ar" style:country-complex="SA"/>
    </style:style>
    <style:style style:name="ListLabel_20_37" style:display-name="ListLabel 37" style:family="text">
      <style:text-properties fo:letter-spacing="normal" fo:language="pt" fo:country="PT" style:language-asian="en" style:country-asian="US" style:language-complex="ar" style:country-complex="SA" style:text-scale="111%"/>
    </style:style>
    <style:style style:name="ListLabel_20_38" style:display-name="ListLabel 38" style:family="text">
      <style:text-properties fo:language="pt" fo:country="PT" style:language-asian="en" style:country-asian="US" style:language-complex="ar" style:country-complex="SA"/>
    </style:style>
    <style:style style:name="ListLabel_20_39" style:display-name="ListLabel 39" style:family="text">
      <style:text-properties fo:language="pt" fo:country="PT" style:language-asian="en" style:country-asian="US" style:language-complex="ar" style:country-complex="SA"/>
    </style:style>
    <style:style style:name="ListLabel_20_40" style:display-name="ListLabel 40" style:family="text">
      <style:text-properties fo:language="pt" fo:country="PT" style:language-asian="en" style:country-asian="US" style:language-complex="ar" style:country-complex="SA"/>
    </style:style>
    <style:style style:name="ListLabel_20_41" style:display-name="ListLabel 41" style:family="text">
      <style:text-properties fo:language="pt" fo:country="PT" style:language-asian="en" style:country-asian="US" style:language-complex="ar" style:country-complex="SA"/>
    </style:style>
    <style:style style:name="ListLabel_20_42" style:display-name="ListLabel 42" style:family="text">
      <style:text-properties fo:language="pt" fo:country="PT" style:language-asian="en" style:country-asian="US" style:language-complex="ar" style:country-complex="SA"/>
    </style:style>
    <style:style style:name="ListLabel_20_43" style:display-name="ListLabel 43" style:family="text">
      <style:text-properties fo:language="pt" fo:country="PT" style:language-asian="en" style:country-asian="US" style:language-complex="ar" style:country-complex="SA"/>
    </style:style>
    <style:style style:name="ListLabel_20_44" style:display-name="ListLabel 44" style:family="text">
      <style:text-properties fo:language="pt" fo:country="PT" style:language-asian="en" style:country-asian="US" style:language-complex="ar" style:country-complex="SA"/>
    </style:style>
    <style:style style:name="ListLabel_20_45" style:display-name="ListLabel 45" style:family="text">
      <style:text-properties fo:language="pt" fo:country="PT" style:language-asian="en" style:country-asian="US" style:language-complex="ar" style:country-complex="SA"/>
    </style:style>
    <style:style style:name="ListLabel_20_46" style:display-name="ListLabel 46" style:family="text">
      <style:text-properties fo:letter-spacing="normal" fo:language="pt" fo:country="PT" style:language-asian="en" style:country-asian="US" style:language-complex="ar" style:country-complex="SA" style:text-scale="103%"/>
    </style:style>
    <style:style style:name="ListLabel_20_47" style:display-name="ListLabel 47" style:family="text">
      <style:text-properties fo:language="pt" fo:country="PT" style:language-asian="en" style:country-asian="US" style:language-complex="ar" style:country-complex="SA"/>
    </style:style>
    <style:style style:name="ListLabel_20_48" style:display-name="ListLabel 48" style:family="text">
      <style:text-properties fo:language="pt" fo:country="PT" style:language-asian="en" style:country-asian="US" style:language-complex="ar" style:country-complex="SA"/>
    </style:style>
    <style:style style:name="ListLabel_20_49" style:display-name="ListLabel 49" style:family="text">
      <style:text-properties fo:language="pt" fo:country="PT" style:language-asian="en" style:country-asian="US" style:language-complex="ar" style:country-complex="SA"/>
    </style:style>
    <style:style style:name="ListLabel_20_50" style:display-name="ListLabel 50" style:family="text">
      <style:text-properties fo:language="pt" fo:country="PT" style:language-asian="en" style:country-asian="US" style:language-complex="ar" style:country-complex="SA"/>
    </style:style>
    <style:style style:name="ListLabel_20_51" style:display-name="ListLabel 51" style:family="text">
      <style:text-properties fo:language="pt" fo:country="PT" style:language-asian="en" style:country-asian="US" style:language-complex="ar" style:country-complex="SA"/>
    </style:style>
    <style:style style:name="ListLabel_20_52" style:display-name="ListLabel 52" style:family="text">
      <style:text-properties fo:language="pt" fo:country="PT" style:language-asian="en" style:country-asian="US" style:language-complex="ar" style:country-complex="SA"/>
    </style:style>
    <style:style style:name="ListLabel_20_53" style:display-name="ListLabel 53" style:family="text">
      <style:text-properties fo:language="pt" fo:country="PT" style:language-asian="en" style:country-asian="US" style:language-complex="ar" style:country-complex="SA"/>
    </style:style>
    <style:style style:name="ListLabel_20_54" style:display-name="ListLabel 54" style:family="text">
      <style:text-properties fo:language="pt" fo:country="PT" style:language-asian="en" style:country-asian="US" style:language-complex="ar" style:country-complex="SA"/>
    </style:style>
    <style:style style:name="ListLabel_20_55" style:display-name="ListLabel 55" style:family="text">
      <style:text-properties style:font-name="Verdana" fo:font-family="Verdana" style:font-family-generic="swiss" style:font-pitch="variable" fo:font-size="7.5pt" fo:letter-spacing="normal" fo:language="pt" fo:country="PT" fo:font-style="normal" fo:font-weight="bold" style:font-name-asian="Verdana1" style:font-family-asian="Verdana" style:font-family-generic-asian="system" style:font-pitch-asian="variable" style:font-size-asian="7.5pt" style:language-asian="en" style:country-asian="US" style:font-style-asian="normal" style:font-weight-asian="bold" style:font-name-complex="Verdana1" style:font-family-complex="Verdana" style:font-family-generic-complex="system" style:font-pitch-complex="variable" style:font-size-complex="7.5pt" style:language-complex="ar" style:country-complex="SA" style:font-style-complex="normal" style:font-weight-complex="bold" style:text-scale="103%"/>
    </style:style>
    <style:style style:name="ListLabel_20_56" style:display-name="ListLabel 56" style:family="text">
      <style:text-properties fo:language="pt" fo:country="PT" style:language-asian="en" style:country-asian="US" style:language-complex="ar" style:country-complex="SA"/>
    </style:style>
    <style:style style:name="ListLabel_20_57" style:display-name="ListLabel 57" style:family="text">
      <style:text-properties fo:language="pt" fo:country="PT" style:language-asian="en" style:country-asian="US" style:language-complex="ar" style:country-complex="SA"/>
    </style:style>
    <style:style style:name="ListLabel_20_58" style:display-name="ListLabel 58" style:family="text">
      <style:text-properties fo:language="pt" fo:country="PT" style:language-asian="en" style:country-asian="US" style:language-complex="ar" style:country-complex="SA"/>
    </style:style>
    <style:style style:name="ListLabel_20_59" style:display-name="ListLabel 59" style:family="text">
      <style:text-properties fo:language="pt" fo:country="PT" style:language-asian="en" style:country-asian="US" style:language-complex="ar" style:country-complex="SA"/>
    </style:style>
    <style:style style:name="ListLabel_20_60" style:display-name="ListLabel 60" style:family="text">
      <style:text-properties fo:language="pt" fo:country="PT" style:language-asian="en" style:country-asian="US" style:language-complex="ar" style:country-complex="SA"/>
    </style:style>
    <style:style style:name="ListLabel_20_61" style:display-name="ListLabel 61" style:family="text">
      <style:text-properties fo:language="pt" fo:country="PT" style:language-asian="en" style:country-asian="US" style:language-complex="ar" style:country-complex="SA"/>
    </style:style>
    <style:style style:name="ListLabel_20_62" style:display-name="ListLabel 62" style:family="text">
      <style:text-properties fo:language="pt" fo:country="PT" style:language-asian="en" style:country-asian="US" style:language-complex="ar" style:country-complex="SA"/>
    </style:style>
    <style:style style:name="ListLabel_20_63" style:display-name="ListLabel 63" style:family="text">
      <style:text-properties fo:language="pt" fo:country="PT" style:language-asian="en" style:country-asian="US" style:language-complex="ar" style:country-complex="SA"/>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1" style:num-format="1">
        <style:list-level-properties text:list-level-position-and-space-mode="label-alignment">
          <style:list-level-label-alignment text:label-followed-by="listtab" fo:text-indent="-0.2091in" fo:margin-left="2.0091in"/>
        </style:list-level-properties>
      </text:list-level-style-number>
      <text:list-level-style-number text:level="2" text:style-name="ListLabel_20_2" style:num-format="1" text:display-levels="2">
        <style:list-level-properties text:list-level-position-and-space-mode="label-alignment">
          <style:list-level-label-alignment text:label-followed-by="listtab" fo:text-indent="-0.2091in" fo:margin-left="2.0091in"/>
        </style:list-level-properties>
      </text:list-level-style-number>
      <text:list-level-style-bullet text:level="3" text:style-name="ListLabel_20_3" style:num-suffix="•" text:bullet-char="•">
        <style:list-level-properties text:list-level-position-and-space-mode="label-alignment">
          <style:list-level-label-alignment text:label-followed-by="listtab" fo:text-indent="-0.2091in" fo:margin-left="3.1854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091in" fo:margin-left="3.7717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091in" fo:margin-left="4.357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091in" fo:margin-left="4.9437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091in" fo:margin-left="5.5299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091in" fo:margin-left="6.1161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091in" fo:margin-left="6.702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10" style:num-format="I">
        <style:list-level-properties text:list-level-position-and-space-mode="label-alignment">
          <style:list-level-label-alignment text:label-followed-by="listtab" fo:text-indent="-0.0898in" fo:margin-left="2.502in"/>
        </style:list-level-properties>
      </text:list-level-style-number>
      <text:list-level-style-bullet text:level="2" text:style-name="ListLabel_20_11" style:num-suffix="•" text:bullet-char="•">
        <style:list-level-properties text:list-level-position-and-space-mode="label-alignment">
          <style:list-level-label-alignment text:label-followed-by="listtab" fo:text-indent="-0.0898in" fo:margin-left="3.0366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0898in" fo:margin-left="3.5744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0898in" fo:margin-left="4.1118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0898in" fo:margin-left="4.6492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0898in" fo:margin-left="5.1866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0898in" fo:margin-left="5.7244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0898in" fo:margin-left="6.2618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0898in" fo:margin-left="6.7992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9" style:num-format="I">
        <style:list-level-properties text:list-level-position-and-space-mode="label-alignment">
          <style:list-level-label-alignment text:label-followed-by="listtab" fo:text-indent="-0.1047in" fo:margin-left="1.6346in"/>
        </style:list-level-properties>
      </text:list-level-style-number>
      <text:list-level-style-bullet text:level="2" text:style-name="ListLabel_20_20" style:num-suffix="•" text:bullet-char="•">
        <style:list-level-properties text:list-level-position-and-space-mode="label-alignment">
          <style:list-level-label-alignment text:label-followed-by="listtab" fo:text-indent="-0.1047in" fo:margin-left="2.2618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1047in" fo:margin-left="2.8854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1047in" fo:margin-left="3.5091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1047in" fo:margin-left="4.1327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1047in" fo:margin-left="4.756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1047in" fo:margin-left="5.3799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1047in" fo:margin-left="6.0035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1047in" fo:margin-left="6.6272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8" style:num-format="I">
        <style:list-level-properties text:list-level-position-and-space-mode="label-alignment">
          <style:list-level-label-alignment text:label-followed-by="listtab" fo:text-indent="-0.0925in" fo:margin-left="1.6244in"/>
        </style:list-level-properties>
      </text:list-level-style-number>
      <text:list-level-style-bullet text:level="2" text:style-name="ListLabel_20_29" style:num-suffix="•" text:bullet-char="•">
        <style:list-level-properties text:list-level-position-and-space-mode="label-alignment">
          <style:list-level-label-alignment text:label-followed-by="listtab" fo:text-indent="-0.0925in" fo:margin-left="2.2492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0925in" fo:margin-left="2.8744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0925in" fo:margin-left="3.4992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0925in" fo:margin-left="4.1244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0925in" fo:margin-left="4.7492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0925in" fo:margin-left="5.3744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0925in" fo:margin-left="5.9992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0925in" fo:margin-left="6.6244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37" style:num-format="I">
        <style:list-level-properties text:list-level-position-and-space-mode="label-alignment">
          <style:list-level-label-alignment text:label-followed-by="listtab" fo:text-indent="-0.0925in" fo:margin-left="1.7791in"/>
        </style:list-level-properties>
      </text:list-level-style-number>
      <text:list-level-style-bullet text:level="2" text:style-name="ListLabel_20_38" style:num-suffix="•" text:bullet-char="•">
        <style:list-level-properties text:list-level-position-and-space-mode="label-alignment">
          <style:list-level-label-alignment text:label-followed-by="listtab" fo:text-indent="-0.0925in" fo:margin-left="2.3866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0925in" fo:margin-left="2.9965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0925in" fo:margin-left="3.6063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0925in" fo:margin-left="4.2161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0925in" fo:margin-left="4.8256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0925in" fo:margin-left="5.4354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0925in" fo:margin-left="6.0453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0925in" fo:margin-left="6.6547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46" style:num-format="I">
        <style:list-level-properties text:list-level-position-and-space-mode="label-alignment">
          <style:list-level-label-alignment text:label-followed-by="listtab" fo:text-indent="-0.139in" fo:margin-left="1.1854in"/>
        </style:list-level-properties>
      </text:list-level-style-number>
      <text:list-level-style-bullet text:level="2" text:style-name="ListLabel_20_47" style:num-suffix="•" text:bullet-char="•">
        <style:list-level-properties text:list-level-position-and-space-mode="label-alignment">
          <style:list-level-label-alignment text:label-followed-by="listtab" fo:text-indent="-0.139in" fo:margin-left="1.8492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139in" fo:margin-left="2.5189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139in" fo:margin-left="3.1882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139in" fo:margin-left="3.8575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139in" fo:margin-left="4.5272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139in" fo:margin-left="5.1965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139in" fo:margin-left="5.8661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139in" fo:margin-left="6.5354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55" style:num-format="I">
        <style:list-level-properties text:list-level-position-and-space-mode="label-alignment">
          <style:list-level-label-alignment text:label-followed-by="listtab" fo:text-indent="-0.1374in" fo:margin-left="1.1846in"/>
        </style:list-level-properties>
      </text:list-level-style-number>
      <text:list-level-style-bullet text:level="2" text:style-name="ListLabel_20_56" style:num-suffix="•" text:bullet-char="•">
        <style:list-level-properties text:list-level-position-and-space-mode="label-alignment">
          <style:list-level-label-alignment text:label-followed-by="listtab" fo:text-indent="-0.1374in" fo:margin-left="1.8492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1374in" fo:margin-left="2.5189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1374in" fo:margin-left="3.1882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1374in" fo:margin-left="3.8575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1374in" fo:margin-left="4.5272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1374in" fo:margin-left="5.1965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1374in" fo:margin-left="5.8661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1374in" fo:margin-left="6.5354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
      <style:paragraph-properties fo:line-height="6%"/>
      <style:text-properties fo:font-size="10pt" style:font-size-asian="10pt"/>
    </style:style>
    <style:style style:name="MP2" style:family="paragraph" style:parent-style-name="Text_20_body">
      <style:paragraph-properties fo:line-height="6%"/>
      <style:text-properties fo:font-size="1pt" style:font-size-asian="1pt"/>
    </style:style>
    <style:style style:name="MP3"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MP4"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5"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MP6"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MP7"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8" style:family="paragraph" style:parent-style-name="Frame_20_contents">
      <style:paragraph-properties fo:margin-left="0.0138in" fo:margin-right="0in" fo:margin-top="0.0098in" fo:margin-bottom="0in" style:contextual-spacing="false" fo:text-align="left" style:justify-single-word="false" fo:text-indent="0in" style:auto-text-indent="false"/>
    </style:style>
    <style:style style:name="MP9"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MP10" style:family="paragraph" style:parent-style-name="Frame_20_contents">
      <style:paragraph-properties fo:margin-left="0.0417in" fo:margin-right="0in" fo:margin-top="0.0138in" fo:margin-bottom="0in" style:contextual-spacing="false" fo:text-align="left" style:justify-single-word="false" fo:text-indent="0in" style:auto-text-indent="false"/>
    </style:style>
    <style:style style:name="MT1" style:family="text">
      <style:text-properties fo:color="#40586f" style:font-name="Lato Black" fo:font-size="6pt" fo:font-weight="bold" style:font-size-asian="6pt" style:font-weight-asian="bold"/>
    </style:style>
    <style:style style:name="MT2" style:family="text">
      <style:text-properties fo:color="#40586f" style:font-name="Lato Black" fo:font-size="6pt" fo:letter-spacing="0.0134in" fo:font-weight="bold" style:font-size-asian="6pt" style:font-weight-asian="bold"/>
    </style:style>
    <style:style style:name="MT3" style:family="text">
      <style:text-properties fo:color="#40586f" style:font-name="Lato Black" fo:font-size="6pt" fo:letter-spacing="0.0083in" fo:font-weight="bold" style:font-size-asian="6pt" style:font-weight-asian="bold"/>
    </style:style>
    <style:style style:name="MT4" style:family="text">
      <style:text-properties fo:color="#40586f" style:font-name="Lato Black" fo:font-size="6pt" fo:letter-spacing="0.0098in" fo:font-weight="bold" style:font-size-asian="6pt" style:font-weight-asian="bold"/>
    </style:style>
    <style:style style:name="MT5" style:family="text">
      <style:text-properties fo:color="#40586f" style:font-name="Lato Black" fo:font-size="6pt" fo:letter-spacing="0.0138in" fo:font-weight="bold" style:font-size-asian="6pt" style:font-weight-asian="bold"/>
    </style:style>
    <style:style style:name="MT6" style:family="text">
      <style:text-properties fo:color="#40586f" style:font-name="Lato Black" fo:font-size="6pt" fo:letter-spacing="-0.0016in" fo:font-weight="bold" style:font-size-asian="6pt" style:font-weight-asian="bold"/>
    </style:style>
    <style:style style:name="MT7" style:family="text">
      <style:text-properties fo:color="#ffffff" style:font-name="Source Sans Pro Semibold" fo:font-size="11pt" fo:font-weight="bold" style:font-size-asian="11pt" style:font-weight-asian="bold"/>
    </style:style>
    <style:style style:name="MT8" style:family="text">
      <style:text-properties fo:color="#ffffff" style:font-name="Source Sans Pro Semibold" fo:font-size="11pt" fo:letter-spacing="0.0091in" fo:font-weight="bold" style:font-size-asian="11pt" style:font-weight-asian="bold"/>
    </style:style>
    <style:style style:name="MT9" style:family="text">
      <style:text-properties fo:color="#ffffff" style:font-name="Source Sans Pro Semibold" fo:font-size="11pt" fo:letter-spacing="0.0098in" fo:font-weight="bold" style:font-size-asian="11pt" style:font-weight-asian="bold"/>
    </style:style>
    <style:style style:name="MT10" style:family="text">
      <style:text-properties fo:color="#ffffff" style:font-name="Source Sans Pro Semibold" fo:font-size="11pt" fo:letter-spacing="-0.0016in" fo:font-weight="bold" style:font-size-asian="11pt" style:font-weight-asian="bold"/>
    </style:style>
    <style:style style:name="MT11" style:family="text">
      <style:text-properties fo:color="#ffffff" style:font-name="Source Sans Pro Semibold" fo:font-size="11pt" fo:letter-spacing="0.0299in" fo:font-weight="bold" style:font-size-asian="11pt" style:font-weight-asian="bold"/>
    </style:style>
    <style:style style:name="MT12" style:family="text">
      <style:text-properties fo:color="#ffffff" style:font-name="Source Sans Pro" fo:font-size="10pt" style:font-size-asian="10pt"/>
    </style:style>
    <style:style style:name="MT13" style:family="text">
      <style:text-properties fo:color="#ffffff" style:font-name="Source Sans Pro" fo:font-size="10pt" fo:letter-spacing="-0.0008in" style:font-size-asian="10pt"/>
    </style:style>
    <style:style style:name="MT14" style:family="text">
      <style:text-properties fo:color="#ffffff" style:font-name="Source Sans Pro" fo:font-size="10pt" fo:letter-spacing="-0.0028in" style:font-size-asian="10pt"/>
    </style:style>
    <style:style style:name="MT15" style:family="text">
      <style:text-properties fo:color="#40586f" style:font-name="Lato Black" fo:font-size="6pt" fo:letter-spacing="-0.0035in" fo:font-weight="bold" style:font-size-asian="6pt" style:font-weight-asian="bold"/>
    </style:style>
    <style:style style:name="MT16" style:family="text">
      <style:text-properties fo:color="#425970" style:font-name="Times New Roman" fo:font-size="6.5pt" style:font-size-asian="6.5pt"/>
    </style:style>
    <style:style style:name="MT17" style:family="text">
      <style:text-properties fo:color="#647789" style:font-name="Times New Roman" fo:font-size="6.5pt" style:font-size-asian="6.5pt"/>
    </style:style>
    <style:style style:name="MT18" style:family="text">
      <style:text-properties fo:color="#647789" style:font-name="Times New Roman" fo:font-size="6.5pt" fo:letter-spacing="-0.0063in" style:font-size-asian="6.5pt"/>
    </style:style>
    <style:style style:name="MT19" style:family="text">
      <style:text-properties fo:color="#425970" fo:font-size="6pt" fo:font-weight="bold" style:font-size-asian="6pt" style:font-weight-asian="bold"/>
    </style:style>
    <style:style style:name="MT20" style:family="text">
      <style:text-properties fo:color="#425970" fo:font-size="6pt" fo:letter-spacing="-0.0055in" fo:font-weight="bold" style:font-size-asian="6pt" style:font-weight-asian="bold"/>
    </style:style>
    <style:style style:name="MT21" style:family="text">
      <style:text-properties fo:color="#425970" fo:font-size="6pt" fo:letter-spacing="-0.002in" fo:font-weight="bold" style:font-size-asian="6pt" style:font-weight-asian="bold"/>
    </style:style>
    <style:style style:name="MT22" style:family="text">
      <style:text-properties fo:color="#425970" fo:font-size="6pt" fo:letter-spacing="-0.0016in" fo:font-weight="bold" style:font-size-asian="6pt" style:font-weight-asian="bold"/>
    </style:style>
    <style:style style:name="MT23" style:family="text">
      <style:text-properties fo:color="#647789" fo:font-size="6pt" fo:font-weight="bold" style:font-size-asian="6pt" style:font-weight-asian="bold"/>
    </style:style>
    <style:style style:name="MT24" style:family="text">
      <style:text-properties fo:color="#647789" fo:font-size="6pt" fo:letter-spacing="-0.0063in" fo:font-weight="bold" style:font-size-asian="6pt" style:font-weight-asian="bold"/>
    </style:style>
    <style:style style:name="MT25" style:family="text">
      <style:text-properties fo:color="#425970" fo:font-size="6pt" fo:letter-spacing="-0.0008in" fo:font-weight="bold" style:font-size-asian="6pt" style:font-weight-asian="bold"/>
    </style:style>
    <style:style style:name="MT26" style:family="text">
      <style:text-properties fo:color="#425970" fo:font-size="6pt" fo:letter-spacing="0.0016in" fo:font-weight="bold" style:font-size-asian="6pt" style:font-weight-asian="bold"/>
    </style:style>
    <style:style style:name="MT27" style:family="text">
      <style:text-properties fo:color="#425970" fo:font-size="6pt" fo:letter-spacing="-0.0047in" fo:font-weight="bold" style:font-size-asian="6pt" style:font-weight-asian="bold"/>
    </style:style>
    <style:style style:name="MT28" style:family="text">
      <style:text-properties fo:color="#425970" fo:font-size="6pt" style:font-size-asian="6pt"/>
    </style:style>
    <style:style style:name="MT29" style:family="text">
      <style:text-properties fo:color="#647789" fo:font-size="6pt" style:font-size-asian="6pt"/>
    </style:style>
    <style:style style:name="MT30" style:family="text">
      <style:text-properties fo:color="#647789" fo:font-size="6pt" fo:letter-spacing="-0.0063in" style:font-size-asian="6pt"/>
    </style:style>
    <style:style style:name="MT31" style:family="text">
      <style:text-properties fo:color="#647789" fo:font-size="6pt" fo:letter-spacing="-0.0047in" style:font-size-asian="6pt"/>
    </style:style>
    <style:style style:name="MT32" style:family="text">
      <style:text-properties fo:color="#425970" fo:font-size="6pt" fo:letter-spacing="0.0047in" style:font-size-asian="6pt"/>
    </style:style>
    <style:style style:name="MT33" style:family="text">
      <style:text-properties fo:color="#425970" fo:font-size="6pt" fo:letter-spacing="-0.0016in" style:font-size-asian="6pt"/>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Mfr2"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Mfr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Mfr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page-layout style:name="Mpm1">
      <style:page-layout-properties fo:page-width="8.2681in" fo:page-height="11.6929in" style:num-format="1" style:print-orientation="portrait" fo:margin-top="0.2917in" fo:margin-bottom="0.1945in" fo:margin-left="0.3929in" fo:margin-right="0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in" fo:margin-bottom="0.9598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374in" fo:margin-left="0in" fo:margin-right="0in" fo:margin-top="0.098in" style:dynamic-spacing="true"/>
      </style:footer-style>
    </style:page-layout>
    <style:page-layout style:name="Mpm3">
      <style:page-layout-properties fo:page-width="8.2681in" fo:page-height="11.6929in" style:num-format="1" style:print-orientation="portrait" fo:margin-top="0.778in" fo:margin-bottom="0in" fo:margin-left="0.3929in" fo:margin-right="0in" style:writing-mode="lr-tb" style:layout-grid-color="#c0c0c0" style:layout-grid-lines="2723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4">
      <style:page-layout-properties fo:page-width="8.2681in" fo:page-height="11.6929in" style:num-format="1" style:print-orientation="portrait" fo:margin-top="1.3335in" fo:margin-bottom="0in" fo:margin-left="0.3929in" fo:margin-right="0in" style:writing-mode="lr-tb" style:layout-grid-color="#c0c0c0" style:layout-grid-lines="25819"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5">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6">
      <style:page-layout-properties fo:page-width="8.2681in" fo:page-height="11.6929in" style:num-format="1" style:print-orientation="portrait" fo:margin-top="0in" fo:margin-bottom="0.9598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0.1374in" fo:margin-left="0in" fo:margin-right="0in" fo:margin-top="0.098in" style:dynamic-spacing="true"/>
      </style:footer-style>
    </style:page-layout>
    <style:page-layout style:name="Mpm7">
      <style:page-layout-properties fo:page-width="8.2681in" fo:page-height="11.6929in" style:num-format="1" style:print-orientation="portrait" fo:margin-top="0in" fo:margin-bottom="0.9626in" fo:margin-left="0.3929in" fo:margin-right="0in" style:writing-mode="lr-tb" style:layout-grid-color="#c0c0c0" style:layout-grid-lines="2345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61in" fo:margin-left="0in" fo:margin-right="0in" fo:margin-bottom="1.3217in" style:dynamic-spacing="true"/>
      </style:header-style>
      <style:footer-style>
        <style:header-footer-properties fo:min-height="0.1346in" fo:margin-left="0in" fo:margin-right="0in" fo:margin-top="0.0953in" style:dynamic-spacing="true"/>
      </style:footer-style>
    </style:page-layout>
    <style:page-layout style:name="Mpm8">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1945in" fo:margin-left="0in" fo:margin-right="0in" fo:margin-top="0.1547in" style:dynamic-spacing="true"/>
      </style:footer-style>
    </style:page-layout>
    <style:page-layout style:name="Mpm9">
      <style:page-layout-properties fo:page-width="8.2681in" fo:page-height="11.6929in" style:num-format="1" style:print-orientation="portrait" fo:margin-top="0in" fo:margin-bottom="0.5091in" fo:margin-left="0.3929in" fo:margin-right="0in" style:writing-mode="lr-tb" style:layout-grid-color="#c0c0c0" style:layout-grid-lines="246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61in" fo:margin-left="0in" fo:margin-right="0in" fo:margin-bottom="1.3217in" style:dynamic-spacing="true"/>
      </style:header-style>
      <style:footer-style>
        <style:header-footer-properties fo:min-height="0.1299in" fo:margin-left="0in" fo:margin-right="0in" fo:margin-top="0.0902in" style:dynamic-spacing="true"/>
      </style:footer-style>
    </style:page-layout>
    <style:page-layout style:name="Mpm10">
      <style:page-layout-properties fo:page-width="8.2681in" fo:page-height="11.6929in" style:num-format="1" style:print-orientation="portrait" fo:margin-top="0in" fo:margin-bottom="0in" fo:margin-left="0.3929in" fo:margin-right="0in" style:writing-mode="lr-tb" style:layout-grid-color="#c0c0c0" style:layout-grid-lines="25749"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61in" fo:margin-left="0in" fo:margin-right="0in" fo:margin-bottom="1.3217in" style:dynamic-spacing="true"/>
      </style:header-style>
      <style:footer-style>
        <style:header-footer-properties fo:min-height="0.1945in" fo:margin-left="0in" fo:margin-right="0in" fo:margin-top="0.1547in" style:dynamic-spacing="true"/>
      </style:footer-style>
    </style:page-layout>
    <style:page-layout style:name="Mpm11">
      <style:page-layout-properties fo:page-width="8.2681in" fo:page-height="11.6929in" style:num-format="1" style:print-orientation="portrait" fo:margin-top="0in" fo:margin-bottom="0.9071in" fo:margin-left="0.3929in" fo:margin-right="0in" style:writing-mode="lr-tb" style:layout-grid-color="#c0c0c0" style:layout-grid-lines="23597"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61in" fo:margin-left="0in" fo:margin-right="0in" fo:margin-bottom="1.3217in" style:dynamic-spacing="true"/>
      </style:header-style>
      <style:footer-style>
        <style:header-footer-properties fo:min-height="0.1346in" fo:margin-left="0in" fo:margin-right="0in" fo:margin-top="0.0953in" style:dynamic-spacing="true"/>
      </style:footer-style>
    </style:page-layout>
    <style:page-layout style:name="Mpm12">
      <style:page-layout-properties fo:page-width="8.2681in" fo:page-height="11.6929in" style:num-format="1" style:print-orientation="portrait" fo:margin-top="0in" fo:margin-bottom="0.9598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1374in" fo:margin-left="0in" fo:margin-right="0in" fo:margin-top="0.098in" style:dynamic-spacing="true"/>
      </style:footer-style>
    </style:page-layout>
    <style:page-layout style:name="Mpm13">
      <style:page-layout-properties fo:page-width="8.2681in" fo:page-height="11.6929in" style:num-format="1" style:print-orientation="portrait" fo:margin-top="0in" fo:margin-bottom="0in" fo:margin-left="0.3929in" fo:margin-right="0in" style:writing-mode="lr-tb" style:layout-grid-color="#c0c0c0" style:layout-grid-lines="2649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0693in" fo:margin-left="0in" fo:margin-right="0in" fo:margin-bottom="1.0299in" style:dynamic-spacing="true"/>
      </style:header-style>
      <style:footer-style>
        <style:header-footer-properties fo:min-height="0.1945in" fo:margin-left="0in" fo:margin-right="0in" fo:margin-top="0.1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footer>
        <text:p text:style-name="Footer"/>
      </style:footer>
      <style:footer-left>
        <text:p text:style-name="MP1"><draw:frame draw:style-name="Mfr1" draw:name="Image 16" text:anchor-type="char" svg:x="3.7902in" svg:y="10.5945in" svg:width="0.6866in" svg:height="0.6189in" draw:z-index="125"><draw:image xlink:href="Pictures/10000001000000840000007752069C51.png" xlink:type="simple" xlink:show="embed" xlink:actuate="onLoad" draw:mime-type="image/png"/></draw:frame><draw:frame draw:style-name="Mfr2" draw:name="Image164" text:anchor-type="char" svg:x="0.7736in" svg:y="10.8752in" svg:width="1.9181in" svg:height="0.128in" draw:z-index="372"><draw:image xlink:href="Pictures/10000001000000B80000000C00EA2F60.png" xlink:type="simple" xlink:show="embed" xlink:actuate="onLoad" draw:mime-type="image/png"/></draw:frame><draw:frame draw:style-name="Mfr2" draw:name="Image177" text:anchor-type="char" svg:x="7.3681in" svg:y="10.8752in" svg:width="0.1291in" svg:height="0.128in" draw:z-index="375"><draw:image xlink:href="Pictures/100000010000000C0000000C43EC18F3.png" xlink:type="simple" xlink:show="embed" xlink:actuate="onLoad" draw:mime-type="image/png"/></draw:frame></text:p>
      </style:footer-left>
    </style:master-page>
    <style:master-page style:name="Converted2" style:page-layout-name="Mpm3" draw:style-name="Mdp1">
      <style:footer>
        <text:p text:style-name="MP2"/>
      </style:footer>
      <style:footer-left>
        <text:p text:style-name="MP1"><draw:frame draw:style-name="Mfr1" draw:name="Image 16 Copy 1" text:anchor-type="char" svg:x="3.7902in" svg:y="10.5945in" svg:width="0.6866in" svg:height="0.6189in"><draw:image xlink:href="Pictures/10000001000000840000007752069C51.png" xlink:type="simple" xlink:show="embed" xlink:actuate="onLoad" draw:mime-type="image/png"/></draw:frame><draw:frame draw:style-name="Mfr3" draw:name="Frame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 text:anchor-type="char" svg:x="7.3681in" svg:y="10.8752in" svg:width="0.1307in" svg:height="0.1283in"><draw:text-box><text:p text:style-name="MP4">02</text:p></draw:text-box></draw:frame><draw:frame draw:style-name="Mfr3" draw:name="Frame4" text:anchor-type="char" svg:x="7.3681in" svg:y="10.8752in" svg:width="0.1307in" svg:height="0.1283in"><draw:text-box><text:p text:style-name="MP4">02</text:p></draw:text-box></draw:frame><draw:frame draw:style-name="Mfr3" draw:name="Frame41" text:anchor-type="char" svg:x="7.3681in" svg:y="10.8752in" svg:width="0.1307in" svg:height="0.1283in"><draw:text-box><text:p text:style-name="MP4">02</text:p></draw:text-box></draw:frame><draw:frame draw:style-name="Mfr3" draw:name="Frame411" text:anchor-type="char" svg:x="7.3681in" svg:y="10.8752in" svg:width="0.1307in" svg:height="0.1283in"><draw:text-box><text:p text:style-name="MP4">02</text:p></draw:text-box></draw:frame><draw:frame draw:style-name="Mfr4" draw:name="Frame8" text:anchor-type="char" svg:x="7.3681in" svg:y="10.8752in" svg:width="0.1307in" svg:height="0.1283in"><draw:text-box><text:p text:style-name="MP4">02</text:p></draw:text-box></draw:frame><draw:frame draw:style-name="Mfr2" draw:name="Image357" text:anchor-type="char" svg:x="0.7736in" svg:y="10.8752in" svg:width="1.9181in" svg:height="0.128in"><draw:image xlink:href="Pictures/10000001000000B80000000C00EA2F60.png" xlink:type="simple" xlink:show="embed" xlink:actuate="onLoad" draw:mime-type="image/png"/></draw:frame><draw:frame draw:style-name="Mfr2" draw:name="Image363" text:anchor-type="char" svg:x="7.3681in" svg:y="10.8752in" svg:width="0.1291in" svg:height="0.128in"><draw:image xlink:href="Pictures/100000010000000C0000000C43EC18F3.png" xlink:type="simple" xlink:show="embed" xlink:actuate="onLoad" draw:mime-type="image/png"/></draw:frame></text:p>
      </style:footer-left>
    </style:master-page>
    <style:master-page style:name="Converted3" style:page-layout-name="Mpm2" draw:style-name="Mdp1">
      <style:footer>
        <text:p text:style-name="MP2"/>
      </style:footer>
      <style:footer-left>
        <text:p text:style-name="MP1"><draw:frame draw:style-name="Mfr1" draw:name="Image 42" text:anchor-type="char" svg:x="3.7902in" svg:y="10.5945in" svg:width="0.6866in" svg:height="0.6189in" draw:z-index="124"><draw:image xlink:href="Pictures/10000001000000840000007752069C51.png" xlink:type="simple" xlink:show="embed" xlink:actuate="onLoad" draw:mime-type="image/png"/></draw:frame><draw:frame draw:style-name="Mfr2" draw:name="Image178" text:anchor-type="char" svg:x="0.7736in" svg:y="10.8752in" svg:width="1.9181in" svg:height="0.128in" draw:z-index="312"><draw:image xlink:href="Pictures/10000001000000B80000000C00EA2F60.png" xlink:type="simple" xlink:show="embed" xlink:actuate="onLoad" draw:mime-type="image/png"/></draw:frame><draw:frame draw:style-name="Mfr2" draw:name="Image179" text:anchor-type="char" svg:x="7.3681in" svg:y="10.8752in" svg:width="0.1291in" svg:height="0.128in" draw:z-index="310"><draw:image xlink:href="Pictures/100000010000000C0000000C43EC18F3.png" xlink:type="simple" xlink:show="embed" xlink:actuate="onLoad" draw:mime-type="image/png"/></draw:frame></text:p>
      </style:footer-left>
    </style:master-page>
    <style:master-page style:name="Converted4" style:page-layout-name="Mpm4" draw:style-name="Mdp1">
      <style:footer>
        <text:p text:style-name="MP2"/>
      </style:footer>
      <style:footer-left>
        <text:p text:style-name="MP1"><draw:frame draw:style-name="Mfr1" draw:name="Image 42 Copy 1" text:anchor-type="char" svg:x="3.7902in" svg:y="10.5945in" svg:width="0.6866in" svg:height="0.6189in"><draw:image xlink:href="Pictures/10000001000000840000007752069C51.png" xlink:type="simple" xlink:show="embed" xlink:actuate="onLoad" draw:mime-type="image/png"/></draw:frame><draw:frame draw:style-name="Mfr3" draw:name="Frame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 text:anchor-type="char" svg:x="7.3681in" svg:y="10.8752in" svg:width="0.1307in" svg:height="0.1283in"><draw:text-box><text:p text:style-name="MP4">04</text:p></draw:text-box></draw:frame><draw:frame draw:style-name="Mfr3" draw:name="Frame10" text:anchor-type="char" svg:x="7.3681in" svg:y="10.8752in" svg:width="0.1307in" svg:height="0.1283in"><draw:text-box><text:p text:style-name="MP4">04</text:p></draw:text-box></draw:frame><draw:frame draw:style-name="Mfr3" draw:name="Frame101" text:anchor-type="char" svg:x="7.3681in" svg:y="10.8752in" svg:width="0.1307in" svg:height="0.1283in"><draw:text-box><text:p text:style-name="MP4">04</text:p></draw:text-box></draw:frame><draw:frame draw:style-name="Mfr3" draw:name="Frame1011" text:anchor-type="char" svg:x="7.3681in" svg:y="10.8752in" svg:width="0.1307in" svg:height="0.1283in"><draw:text-box><text:p text:style-name="MP4">04</text:p></draw:text-box></draw:frame><draw:frame draw:style-name="Mfr4" draw:name="Frame15" text:anchor-type="char" svg:x="7.3681in" svg:y="10.8752in" svg:width="0.1307in" svg:height="0.1283in"><draw:text-box><text:p text:style-name="MP4">04</text:p></draw:text-box></draw:frame><draw:frame draw:style-name="Mfr2" draw:name="Image364" text:anchor-type="char" svg:x="0.7736in" svg:y="10.8752in" svg:width="1.9181in" svg:height="0.128in"><draw:image xlink:href="Pictures/10000001000000B80000000C00EA2F60.png" xlink:type="simple" xlink:show="embed" xlink:actuate="onLoad" draw:mime-type="image/png"/></draw:frame><draw:frame draw:style-name="Mfr2" draw:name="Image365" text:anchor-type="char" svg:x="7.3681in" svg:y="10.8752in" svg:width="0.1291in" svg:height="0.128in"><draw:image xlink:href="Pictures/100000010000000C0000000C43EC18F3.png" xlink:type="simple" xlink:show="embed" xlink:actuate="onLoad" draw:mime-type="image/png"/></draw:frame></text:p>
      </style:footer-left>
    </style:master-page>
    <style:master-page style:name="Converted5" style:page-layout-name="Mpm2" draw:style-name="Mdp1">
      <style:footer>
        <text:p text:style-name="MP2"/>
      </style:footer>
      <style:footer-left>
        <text:p text:style-name="MP1"><draw:frame draw:style-name="Mfr1" draw:name="Image 62" text:anchor-type="char" svg:x="3.7902in" svg:y="10.5945in" svg:width="0.6866in" svg:height="0.6189in" draw:z-index="9"><draw:image xlink:href="Pictures/10000001000000840000007752069C51.png" xlink:type="simple" xlink:show="embed" xlink:actuate="onLoad" draw:mime-type="image/png"/></draw:frame><draw:frame draw:style-name="Mfr2" draw:name="Image180" text:anchor-type="char" svg:x="0.7736in" svg:y="10.8752in" svg:width="1.9181in" svg:height="0.128in" draw:z-index="335"><draw:image xlink:href="Pictures/10000001000000B80000000C00EA2F60.png" xlink:type="simple" xlink:show="embed" xlink:actuate="onLoad" draw:mime-type="image/png"/></draw:frame><draw:frame draw:style-name="Mfr2" draw:name="Image190" text:anchor-type="char" svg:x="7.3252in" svg:y="10.8752in" svg:width="0.1291in" svg:height="0.128in" draw:z-index="332"><draw:image xlink:href="Pictures/100000010000000C0000000C43EC18F3.png" xlink:type="simple" xlink:show="embed" xlink:actuate="onLoad" draw:mime-type="image/png"/></draw:frame></text:p>
      </style:footer-left>
    </style:master-page>
    <style:master-page style:name="Converted6" style:page-layout-name="Mpm5" draw:style-name="Mdp1">
      <style:footer>
        <text:p text:style-name="MP2"/>
      </style:footer>
      <style:footer-left>
        <text:p text:style-name="MP1"><draw:frame draw:style-name="Mfr1" draw:name="Image 62 Copy 1" text:anchor-type="char" svg:x="3.7902in" svg:y="10.5945in" svg:width="0.6866in" svg:height="0.6189in"><draw:image xlink:href="Pictures/10000001000000840000007752069C51.png" xlink:type="simple" xlink:show="embed" xlink:actuate="onLoad" draw:mime-type="image/png"/></draw:frame><draw:frame draw:style-name="Mfr3" draw:name="Frame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 text:anchor-type="char" svg:x="7.3252in" svg:y="10.8752in" svg:width="0.1307in" svg:height="0.1283in"><draw:text-box><text:p text:style-name="MP4">06</text:p></draw:text-box></draw:frame><draw:frame draw:style-name="Mfr3" draw:name="Frame16" text:anchor-type="char" svg:x="7.3252in" svg:y="10.8752in" svg:width="0.1307in" svg:height="0.1283in"><draw:text-box><text:p text:style-name="MP4">06</text:p></draw:text-box></draw:frame><draw:frame draw:style-name="Mfr3" draw:name="Frame161" text:anchor-type="char" svg:x="7.3252in" svg:y="10.8752in" svg:width="0.1307in" svg:height="0.1283in"><draw:text-box><text:p text:style-name="MP4">06</text:p></draw:text-box></draw:frame><draw:frame draw:style-name="Mfr3" draw:name="Frame1611" text:anchor-type="char" svg:x="7.3252in" svg:y="10.8752in" svg:width="0.1307in" svg:height="0.1283in"><draw:text-box><text:p text:style-name="MP4">06</text:p></draw:text-box></draw:frame><draw:frame draw:style-name="Mfr4" draw:name="Frame21" text:anchor-type="char" svg:x="7.3252in" svg:y="10.8752in" svg:width="0.1307in" svg:height="0.1283in"><draw:text-box><text:p text:style-name="MP4">06</text:p></draw:text-box></draw:frame><draw:frame draw:style-name="Mfr2" draw:name="Image366" text:anchor-type="char" svg:x="0.7736in" svg:y="10.8752in" svg:width="1.9181in" svg:height="0.128in"><draw:image xlink:href="Pictures/10000001000000B80000000C00EA2F60.png" xlink:type="simple" xlink:show="embed" xlink:actuate="onLoad" draw:mime-type="image/png"/></draw:frame><draw:frame draw:style-name="Mfr2" draw:name="Image367" text:anchor-type="char" svg:x="7.3252in" svg:y="10.8752in" svg:width="0.1291in" svg:height="0.128in"><draw:image xlink:href="Pictures/100000010000000C0000000C43EC18F3.png" xlink:type="simple" xlink:show="embed" xlink:actuate="onLoad" draw:mime-type="image/png"/></draw:frame></text:p>
      </style:footer-left>
    </style:master-page>
    <style:master-page style:name="Converted7" style:page-layout-name="Mpm6" draw:style-name="Mdp1">
      <style:header>
        <text:p text:style-name="MP1"><draw:frame draw:style-name="Mfr4" draw:name="Frame24"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7"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7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7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5"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8"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8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8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194" text:anchor-type="char" svg:x="0.4925in" svg:y="0in" svg:width="7.7756in" svg:height="1.3874in"><draw:image xlink:href="Pictures/10000001000002EA00000085A3334DB7.png" xlink:type="simple" xlink:show="embed" xlink:actuate="onLoad" draw:mime-type="image/png"/></draw:frame><draw:frame draw:style-name="Mfr2" draw:name="Image355" text:anchor-type="char" svg:x="1.6811in" svg:y="0.5965in" svg:width="1.5984in" svg:height="0.4035in"><draw:image xlink:href="Pictures/100000010000009900000026A14CA22C.png" xlink:type="simple" xlink:show="embed" xlink:actuate="onLoad" draw:mime-type="image/png"/></draw:frame><draw:frame draw:style-name="Mfr2" draw:name="Image356"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191" text:anchor-type="char" svg:x="0.4925in" svg:y="0in" svg:width="7.7756in" svg:height="1.3874in" draw:z-index="357"><draw:image xlink:href="Pictures/10000001000002EA00000085A3334DB7.png" xlink:type="simple" xlink:show="embed" xlink:actuate="onLoad" draw:mime-type="image/png"/></draw:frame><draw:frame draw:style-name="Mfr2" draw:name="Image192" text:anchor-type="char" svg:x="1.6811in" svg:y="0.5965in" svg:width="1.5984in" svg:height="0.4035in" draw:z-index="353"><draw:image xlink:href="Pictures/100000010000009900000026A14CA22C.png" xlink:type="simple" xlink:show="embed" xlink:actuate="onLoad" draw:mime-type="image/png"/></draw:frame><draw:frame draw:style-name="Mfr2" draw:name="Image193" text:anchor-type="char" svg:x="5.5709in" svg:y="0.7409in" svg:width="1.9236in" svg:height="0.2028in" draw:z-index="352"><draw:image xlink:href="Pictures/10000001000000B800000013402D6D80.png" xlink:type="simple" xlink:show="embed" xlink:actuate="onLoad" draw:mime-type="image/png"/></draw:frame></text:p>
      </style:header-left>
      <style:footer>
        <text:p text:style-name="MP1"><draw:frame draw:style-name="Mfr1" draw:name="Image 92" text:anchor-type="char" svg:x="3.7902in" svg:y="10.5945in" svg:width="0.6866in" svg:height="0.6189in"><draw:image xlink:href="Pictures/10000001000000840000007752069C51.png" xlink:type="simple" xlink:show="embed" xlink:actuate="onLoad" draw:mime-type="image/png"/></draw:frame><draw:frame draw:style-name="Mfr4" draw:name="Frame2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9" text:anchor-type="char" svg:x="7.3252in" svg:y="10.8752in" svg:width="0.1307in" svg:height="0.1283in"><draw:text-box><text:p text:style-name="MP3"><text:span text:style-name="MT15">09</text:span><text:span text:style-name="MT15"/></text:p></draw:text-box></draw:frame><draw:frame draw:style-name="Mfr3" draw:name="Frame19" text:anchor-type="char" svg:x="7.3252in" svg:y="10.8752in" svg:width="0.1307in" svg:height="0.1283in"><draw:text-box><text:p text:style-name="MP4">09</text:p></draw:text-box></draw:frame><draw:frame draw:style-name="Mfr3" draw:name="Frame26" text:anchor-type="char" svg:x="7.3252in" svg:y="10.8752in" svg:width="0.1307in" svg:height="0.1283in"><draw:text-box><text:p text:style-name="MP4">09</text:p></draw:text-box></draw:frame><draw:frame draw:style-name="Mfr3" draw:name="Frame261" text:anchor-type="char" svg:x="7.3252in" svg:y="10.8752in" svg:width="0.1307in" svg:height="0.1283in"><draw:text-box><text:p text:style-name="MP4">09</text:p></draw:text-box></draw:frame><draw:frame draw:style-name="Mfr2" draw:name="Image199" text:anchor-type="char" svg:x="0.7736in" svg:y="10.8752in" svg:width="1.9181in" svg:height="0.128in"><draw:image xlink:href="Pictures/10000001000000B80000000C00EA2F60.png" xlink:type="simple" xlink:show="embed" xlink:actuate="onLoad" draw:mime-type="image/png"/></draw:frame><draw:frame draw:style-name="Mfr2" draw:name="Image354" text:anchor-type="char" svg:x="7.3252in" svg:y="10.8752in" svg:width="0.1291in" svg:height="0.128in"><draw:image xlink:href="Pictures/100000010000000C0000000C43EC18F3.png" xlink:type="simple" xlink:show="embed" xlink:actuate="onLoad" draw:mime-type="image/png"/></draw:frame></text:p>
      </style:footer>
      <style:footer-left>
        <text:p text:style-name="MP1"><draw:frame draw:style-name="Mfr1" draw:name="Image 89" text:anchor-type="char" svg:x="3.7902in" svg:y="10.5945in" svg:width="0.6866in" svg:height="0.6189in" draw:z-index="226"><draw:image xlink:href="Pictures/10000001000000840000007752069C51.png" xlink:type="simple" xlink:show="embed" xlink:actuate="onLoad" draw:mime-type="image/png"/></draw:frame><draw:frame draw:style-name="Mfr2" draw:name="Image197" text:anchor-type="char" svg:x="0.7736in" svg:y="10.8752in" svg:width="1.9181in" svg:height="0.128in" draw:z-index="385"><draw:image xlink:href="Pictures/10000001000000B80000000C00EA2F60.png" xlink:type="simple" xlink:show="embed" xlink:actuate="onLoad" draw:mime-type="image/png"/></draw:frame><draw:frame draw:style-name="Mfr2" draw:name="Image198" text:anchor-type="char" svg:x="7.3252in" svg:y="10.8752in" svg:width="0.1291in" svg:height="0.128in" draw:z-index="381"><draw:image xlink:href="Pictures/100000010000000C0000000C43EC18F3.png" xlink:type="simple" xlink:show="embed" xlink:actuate="onLoad" draw:mime-type="image/png"/></draw:frame></text:p>
      </style:footer-left>
    </style:master-page>
    <style:master-page style:name="Converted8" style:page-layout-name="Mpm6" draw:style-name="Mdp1">
      <style:header>
        <text:p text:style-name="MP1"><draw:frame draw:style-name="Mfr3" draw:name="Frame3111" text:anchor-type="char" svg:x="1.6811in" svg:y="0.5965in" svg:width="1.6in" svg:height="0.4043in" draw:z-index="205"><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21" text:anchor-type="char" svg:x="5.5709in" svg:y="0.7409in" svg:width="1.9252in" svg:height="0.2035in" draw:z-index="2"><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370" text:anchor-type="char" svg:x="0.4925in" svg:y="0in" svg:width="7.7756in" svg:height="1.3874in" draw:z-index="468"><draw:image xlink:href="Pictures/10000001000002EA00000085A3334DB7.png" xlink:type="simple" xlink:show="embed" xlink:actuate="onLoad" draw:mime-type="image/png"/></draw:frame><draw:frame draw:style-name="Mfr2" draw:name="Image371" text:anchor-type="char" svg:x="1.6811in" svg:y="0.5965in" svg:width="1.5984in" svg:height="0.4035in" draw:z-index="464"><draw:image xlink:href="Pictures/100000010000009900000026A14CA22C.png" xlink:type="simple" xlink:show="embed" xlink:actuate="onLoad" draw:mime-type="image/png"/></draw:frame><draw:frame draw:style-name="Mfr2" draw:name="Image372" text:anchor-type="char" svg:x="5.5709in" svg:y="0.7409in" svg:width="1.9236in" svg:height="0.2028in" draw:z-index="463"><draw:image xlink:href="Pictures/10000001000000B800000013402D6D80.png" xlink:type="simple" xlink:show="embed" xlink:actuate="onLoad" draw:mime-type="image/png"/></draw:frame></text:p>
      </style:header>
      <style:header-left>
        <text:p text:style-name="MP1"><draw:frame draw:style-name="Mfr3" draw:name="Frame30"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4"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4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32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2"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5"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5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33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374" text:anchor-type="char" svg:x="0.4925in" svg:y="0in" svg:width="7.7756in" svg:height="1.3874in"><draw:image xlink:href="Pictures/10000001000002EA00000085A3334DB7.png" xlink:type="simple" xlink:show="embed" xlink:actuate="onLoad" draw:mime-type="image/png"/></draw:frame><draw:frame draw:style-name="Mfr2" draw:name="Image375" text:anchor-type="char" svg:x="1.6811in" svg:y="0.5965in" svg:width="1.5984in" svg:height="0.4035in"><draw:image xlink:href="Pictures/100000010000009900000026A14CA22C.png" xlink:type="simple" xlink:show="embed" xlink:actuate="onLoad" draw:mime-type="image/png"/></draw:frame><draw:frame draw:style-name="Mfr2" draw:name="Image376"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92 Copy 1" text:anchor-type="char" svg:x="3.7902in" svg:y="10.5945in" svg:width="0.6866in" svg:height="0.6189in" draw:z-index="21"><draw:image xlink:href="Pictures/10000001000000840000007752069C51.png" xlink:type="simple" xlink:show="embed" xlink:actuate="onLoad" draw:mime-type="image/png"/></draw:frame><draw:frame draw:style-name="Mfr3" draw:name="Frame3511" text:anchor-type="char" svg:x="0.7736in" svg:y="10.8752in" svg:width="1.9193in" svg:height="0.1283in" draw:z-index="11"><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1" text:anchor-type="char" svg:x="7.3252in" svg:y="10.8752in" svg:width="0.1307in" svg:height="0.1283in" draw:z-index="4"><draw:text-box><text:p text:style-name="MP4">09</text:p></draw:text-box></draw:frame><draw:frame draw:style-name="Mfr2" draw:name="Image378" text:anchor-type="char" svg:x="0.7736in" svg:y="10.8752in" svg:width="1.9181in" svg:height="0.128in" draw:z-index="477"><draw:image xlink:href="Pictures/10000001000000B80000000C00EA2F60.png" xlink:type="simple" xlink:show="embed" xlink:actuate="onLoad" draw:mime-type="image/png"/></draw:frame><draw:frame draw:style-name="Mfr2" draw:name="Image379" text:anchor-type="char" svg:x="7.3252in" svg:y="10.8752in" svg:width="0.1291in" svg:height="0.128in" draw:z-index="475"><draw:image xlink:href="Pictures/100000010000000C0000000C43EC18F3.png" xlink:type="simple" xlink:show="embed" xlink:actuate="onLoad" draw:mime-type="image/png"/></draw:frame></text:p>
      </style:footer>
      <style:footer-left>
        <text:p text:style-name="MP1"><draw:frame draw:style-name="Mfr1" draw:name="Image 89 Copy 1" text:anchor-type="char" svg:x="3.7902in" svg:y="10.5945in" svg:width="0.6866in" svg:height="0.6189in"><draw:image xlink:href="Pictures/10000001000000840000007752069C51.png" xlink:type="simple" xlink:show="embed" xlink:actuate="onLoad" draw:mime-type="image/png"/></draw:frame><draw:frame draw:style-name="Mfr3" draw:name="Frame3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 text:anchor-type="char" svg:x="7.3252in" svg:y="10.8752in" svg:width="0.1307in" svg:height="0.1283in"><draw:text-box><text:p text:style-name="MP4">08</text:p></draw:text-box></draw:frame><draw:frame draw:style-name="Mfr3" draw:name="Frame391" text:anchor-type="char" svg:x="7.3252in" svg:y="10.8752in" svg:width="0.1307in" svg:height="0.1283in"><draw:text-box><text:p text:style-name="MP4">08</text:p></draw:text-box></draw:frame><draw:frame draw:style-name="Mfr3" draw:name="Frame3911" text:anchor-type="char" svg:x="7.3252in" svg:y="10.8752in" svg:width="0.1307in" svg:height="0.1283in"><draw:text-box><text:p text:style-name="MP4">08</text:p></draw:text-box></draw:frame><draw:frame draw:style-name="Mfr4" draw:name="Frame371" text:anchor-type="char" svg:x="7.3252in" svg:y="10.8752in" svg:width="0.1307in" svg:height="0.1283in"><draw:text-box><text:p text:style-name="MP4">08</text:p></draw:text-box></draw:frame><draw:frame draw:style-name="Mfr2" draw:name="Image380" text:anchor-type="char" svg:x="0.7736in" svg:y="10.8752in" svg:width="1.9181in" svg:height="0.128in"><draw:image xlink:href="Pictures/10000001000000B80000000C00EA2F60.png" xlink:type="simple" xlink:show="embed" xlink:actuate="onLoad" draw:mime-type="image/png"/></draw:frame><draw:frame draw:style-name="Mfr2" draw:name="Image381" text:anchor-type="char" svg:x="7.3252in" svg:y="10.8752in" svg:width="0.1291in" svg:height="0.128in"><draw:image xlink:href="Pictures/100000010000000C0000000C43EC18F3.png" xlink:type="simple" xlink:show="embed" xlink:actuate="onLoad" draw:mime-type="image/png"/></draw:frame></text:p>
      </style:footer-left>
    </style:master-page>
    <style:master-page style:name="Converted9" style:page-layout-name="Mpm6" draw:style-name="Mdp1">
      <style:header>
        <text:p text:style-name="MP1"><draw:frame draw:style-name="Mfr4" draw:name="Frame40"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42"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4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42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9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4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43"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43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43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42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213" text:anchor-type="char" svg:x="0.4925in" svg:y="0in" svg:width="7.7756in" svg:height="1.3874in"><draw:image xlink:href="Pictures/10000001000002EA00000085A3334DB7.png" xlink:type="simple" xlink:show="embed" xlink:actuate="onLoad" draw:mime-type="image/png"/></draw:frame><draw:frame draw:style-name="Mfr2" draw:name="Image350" text:anchor-type="char" svg:x="1.6811in" svg:y="0.5965in" svg:width="1.5984in" svg:height="0.4035in"><draw:image xlink:href="Pictures/100000010000009900000026A14CA22C.png" xlink:type="simple" xlink:show="embed" xlink:actuate="onLoad" draw:mime-type="image/png"/></draw:frame><draw:frame draw:style-name="Mfr2" draw:name="Image351"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208" text:anchor-type="char" svg:x="0.4925in" svg:y="0in" svg:width="7.7756in" svg:height="1.3874in" draw:z-index="376"><draw:image xlink:href="Pictures/10000001000002EA00000085A3334DB7.png" xlink:type="simple" xlink:show="embed" xlink:actuate="onLoad" draw:mime-type="image/png"/></draw:frame><draw:frame draw:style-name="Mfr2" draw:name="Image209" text:anchor-type="char" svg:x="1.6811in" svg:y="0.5965in" svg:width="1.5984in" svg:height="0.4035in" draw:z-index="377"><draw:image xlink:href="Pictures/100000010000009900000026A14CA22C.png" xlink:type="simple" xlink:show="embed" xlink:actuate="onLoad" draw:mime-type="image/png"/></draw:frame><draw:frame draw:style-name="Mfr2" draw:name="Image210" text:anchor-type="char" svg:x="5.5709in" svg:y="0.7409in" svg:width="1.9236in" svg:height="0.2028in" draw:z-index="378"><draw:image xlink:href="Pictures/10000001000000B800000013402D6D80.png" xlink:type="simple" xlink:show="embed" xlink:actuate="onLoad" draw:mime-type="image/png"/></draw:frame></text:p>
      </style:header-left>
      <style:footer>
        <text:p text:style-name="MP1"><draw:frame draw:style-name="Mfr1" draw:name="Image 146" text:anchor-type="char" svg:x="3.7902in" svg:y="10.5945in" svg:width="0.6866in" svg:height="0.6189in"><draw:image xlink:href="Pictures/10000001000000840000007752069C51.png" xlink:type="simple" xlink:show="embed" xlink:actuate="onLoad" draw:mime-type="image/png"/></draw:frame><draw:frame draw:style-name="Mfr4" draw:name="Frame4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511" text:anchor-type="char" svg:x="7.2972in" svg:y="10.8752in" svg:width="0.2in" svg:height="0.1283in"><draw:text-box><text:p text:style-name="MP7"><text:page-number text:select-page="current">11</text:page-number></text:p></draw:text-box></draw:frame><draw:frame draw:style-name="Mfr3" draw:name="Frame44" text:anchor-type="char" svg:x="7.2972in" svg:y="10.8752in" svg:width="0.2in" svg:height="0.1283in"><draw:text-box><text:p text:style-name="MP7"><text:page-number text:select-page="current">11</text:page-number></text:p></draw:text-box></draw:frame><draw:frame draw:style-name="Mfr3" draw:name="Frame47" text:anchor-type="char" svg:x="7.2972in" svg:y="10.8752in" svg:width="0.2in" svg:height="0.1283in"><draw:text-box><text:p text:style-name="MP7"><text:page-number text:select-page="current">11</text:page-number></text:p></draw:text-box></draw:frame><draw:frame draw:style-name="Mfr3" draw:name="Frame471" text:anchor-type="char" svg:x="7.2972in" svg:y="10.8752in" svg:width="0.2in" svg:height="0.1283in"><draw:text-box><text:p text:style-name="MP7"><text:page-number text:select-page="current">11</text:page-number></text:p></draw:text-box></draw:frame><draw:frame draw:style-name="Mfr3" draw:name="Frame4611" text:anchor-type="char" svg:x="7.2972in" svg:y="10.8752in" svg:width="0.2in" svg:height="0.1283in"><draw:text-box><text:p text:style-name="MP7"><text:page-number text:select-page="current">11</text:page-number></text:p></draw:text-box></draw:frame><draw:frame draw:style-name="Mfr2" draw:name="Image216" text:anchor-type="char" svg:x="0.7736in" svg:y="10.8752in" svg:width="1.9181in" svg:height="0.128in"><draw:image xlink:href="Pictures/10000001000000B80000000C00EA2F60.png" xlink:type="simple" xlink:show="embed" xlink:actuate="onLoad" draw:mime-type="image/png"/></draw:frame><draw:frame draw:style-name="Mfr2" draw:name="Image349"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43" text:anchor-type="char" svg:x="3.7902in" svg:y="10.5945in" svg:width="0.6866in" svg:height="0.6189in" draw:z-index="20"><draw:image xlink:href="Pictures/10000001000000840000007752069C51.png" xlink:type="simple" xlink:show="embed" xlink:actuate="onLoad" draw:mime-type="image/png"/></draw:frame><draw:frame draw:style-name="Mfr2" draw:name="Image214" text:anchor-type="char" svg:x="0.7736in" svg:y="10.8752in" svg:width="1.9181in" svg:height="0.128in" draw:z-index="380"><draw:image xlink:href="Pictures/10000001000000B80000000C00EA2F60.png" xlink:type="simple" xlink:show="embed" xlink:actuate="onLoad" draw:mime-type="image/png"/></draw:frame><draw:frame draw:style-name="Mfr2" draw:name="Image215" text:anchor-type="char" svg:x="7.2972in" svg:y="10.8752in" svg:width="0.1984in" svg:height="0.128in" draw:z-index="382"><draw:image xlink:href="Pictures/10000001000000130000000C5161F074.png" xlink:type="simple" xlink:show="embed" xlink:actuate="onLoad" draw:mime-type="image/png"/></draw:frame></text:p>
      </style:footer-left>
    </style:master-page>
    <style:master-page style:name="Converted10" style:page-layout-name="Mpm6" draw:style-name="Mdp1">
      <style:header>
        <text:p text:style-name="MP1"><draw:frame draw:style-name="Mfr2" draw:name="Image382" text:anchor-type="char" svg:x="0.4925in" svg:y="0in" svg:width="7.7756in" svg:height="1.3874in" draw:z-index="403"><draw:image xlink:href="Pictures/10000001000002EA00000085A3334DB7.png" xlink:type="simple" xlink:show="embed" xlink:actuate="onLoad" draw:mime-type="image/png"/></draw:frame><draw:frame draw:style-name="Mfr2" draw:name="Image383" text:anchor-type="char" svg:x="1.6811in" svg:y="0.5965in" svg:width="1.5984in" svg:height="0.4035in" draw:z-index="402"><draw:image xlink:href="Pictures/100000010000009900000026A14CA22C.png" xlink:type="simple" xlink:show="embed" xlink:actuate="onLoad" draw:mime-type="image/png"/></draw:frame><draw:frame draw:style-name="Mfr2" draw:name="Image384" text:anchor-type="char" svg:x="5.5709in" svg:y="0.7409in" svg:width="1.9236in" svg:height="0.2028in" draw:z-index="401"><draw:image xlink:href="Pictures/10000001000000B800000013402D6D80.png" xlink:type="simple" xlink:show="embed" xlink:actuate="onLoad" draw:mime-type="image/png"/></draw:frame></text:p>
      </style:header>
      <style:header-left>
        <text:p text:style-name="MP1"><draw:frame draw:style-name="Mfr3" draw:name="Frame49"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52"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5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5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48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50"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53"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53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52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49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385" text:anchor-type="char" svg:x="0.4925in" svg:y="0in" svg:width="7.7756in" svg:height="1.3874in"><draw:image xlink:href="Pictures/10000001000002EA00000085A3334DB7.png" xlink:type="simple" xlink:show="embed" xlink:actuate="onLoad" draw:mime-type="image/png"/></draw:frame><draw:frame draw:style-name="Mfr2" draw:name="Image386" text:anchor-type="char" svg:x="1.6811in" svg:y="0.5965in" svg:width="1.5984in" svg:height="0.4035in"><draw:image xlink:href="Pictures/100000010000009900000026A14CA22C.png" xlink:type="simple" xlink:show="embed" xlink:actuate="onLoad" draw:mime-type="image/png"/></draw:frame><draw:frame draw:style-name="Mfr2" draw:name="Image387"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146 Copy 1" text:anchor-type="char" svg:x="3.7902in" svg:y="10.5945in" svg:width="0.6866in" svg:height="0.6189in" draw:z-index="144"><draw:image xlink:href="Pictures/10000001000000840000007752069C51.png" xlink:type="simple" xlink:show="embed" xlink:actuate="onLoad" draw:mime-type="image/png"/></draw:frame><draw:frame draw:style-name="Mfr2" draw:name="Image388" text:anchor-type="char" svg:x="0.7736in" svg:y="10.8752in" svg:width="1.9181in" svg:height="0.128in" draw:z-index="439"><draw:image xlink:href="Pictures/10000001000000B80000000C00EA2F60.png" xlink:type="simple" xlink:show="embed" xlink:actuate="onLoad" draw:mime-type="image/png"/></draw:frame><draw:frame draw:style-name="Mfr2" draw:name="Image389" text:anchor-type="char" svg:x="7.2972in" svg:y="10.8752in" svg:width="0.1984in" svg:height="0.128in" draw:z-index="438"><draw:image xlink:href="Pictures/10000001000000130000000C5161F074.png" xlink:type="simple" xlink:show="embed" xlink:actuate="onLoad" draw:mime-type="image/png"/></draw:frame></text:p>
      </style:footer>
      <style:footer-left>
        <text:p text:style-name="MP1"><draw:frame draw:style-name="Mfr1" draw:name="Image 143 Copy 1" text:anchor-type="char" svg:x="3.7902in" svg:y="10.5945in" svg:width="0.6866in" svg:height="0.6189in"><draw:image xlink:href="Pictures/10000001000000840000007752069C51.png" xlink:type="simple" xlink:show="embed" xlink:actuate="onLoad" draw:mime-type="image/png"/></draw:frame><draw:frame draw:style-name="Mfr3" draw:name="Frame5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52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7" text:anchor-type="char" svg:x="7.2972in" svg:y="10.8752in" svg:width="0.2in" svg:height="0.1283in"><draw:text-box><text:p text:style-name="MP7"><text:page-number text:select-page="current">12</text:page-number></text:p></draw:text-box></draw:frame><draw:frame draw:style-name="Mfr3" draw:name="Frame571" text:anchor-type="char" svg:x="7.2972in" svg:y="10.8752in" svg:width="0.2in" svg:height="0.1283in"><draw:text-box><text:p text:style-name="MP7"><text:page-number text:select-page="current">12</text:page-number></text:p></draw:text-box></draw:frame><draw:frame draw:style-name="Mfr3" draw:name="Frame5711" text:anchor-type="char" svg:x="7.2972in" svg:y="10.8752in" svg:width="0.2in" svg:height="0.1283in"><draw:text-box><text:p text:style-name="MP7"><text:page-number text:select-page="current">12</text:page-number></text:p></draw:text-box></draw:frame><draw:frame draw:style-name="Mfr3" draw:name="Frame5611" text:anchor-type="char" svg:x="7.2972in" svg:y="10.8752in" svg:width="0.2in" svg:height="0.1283in"><draw:text-box><text:p text:style-name="MP7"><text:page-number text:select-page="current">12</text:page-number></text:p></draw:text-box></draw:frame><draw:frame draw:style-name="Mfr4" draw:name="Frame5311" text:anchor-type="char" svg:x="7.2972in" svg:y="10.8752in" svg:width="0.2in" svg:height="0.1283in"><draw:text-box><text:p text:style-name="MP7"><text:page-number text:select-page="current">12</text:page-number></text:p></draw:text-box></draw:frame><draw:frame draw:style-name="Mfr2" draw:name="Image390" text:anchor-type="char" svg:x="0.7736in" svg:y="10.8752in" svg:width="1.9181in" svg:height="0.128in"><draw:image xlink:href="Pictures/10000001000000B80000000C00EA2F60.png" xlink:type="simple" xlink:show="embed" xlink:actuate="onLoad" draw:mime-type="image/png"/></draw:frame><draw:frame draw:style-name="Mfr2" draw:name="Image391"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1" style:page-layout-name="Mpm6" draw:style-name="Mdp1">
      <style:header>
        <text:p text:style-name="MP1"><draw:frame draw:style-name="Mfr3" draw:name="Frame58"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58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58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57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54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59"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59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59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58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55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393" text:anchor-type="char" svg:x="0.4925in" svg:y="0in" svg:width="7.7756in" svg:height="1.3874in"><draw:image xlink:href="Pictures/10000001000002EA00000085A3334DB7.png" xlink:type="simple" xlink:show="embed" xlink:actuate="onLoad" draw:mime-type="image/png"/></draw:frame><draw:frame draw:style-name="Mfr2" draw:name="Image394" text:anchor-type="char" svg:x="1.6811in" svg:y="0.5965in" svg:width="1.5984in" svg:height="0.4035in"><draw:image xlink:href="Pictures/100000010000009900000026A14CA22C.png" xlink:type="simple" xlink:show="embed" xlink:actuate="onLoad" draw:mime-type="image/png"/></draw:frame><draw:frame draw:style-name="Mfr2" draw:name="Image395"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396" text:anchor-type="char" svg:x="0.4925in" svg:y="0in" svg:width="7.7756in" svg:height="1.3874in" draw:z-index="482"><draw:image xlink:href="Pictures/10000001000002EA00000085A3334DB7.png" xlink:type="simple" xlink:show="embed" xlink:actuate="onLoad" draw:mime-type="image/png"/></draw:frame><draw:frame draw:style-name="Mfr2" draw:name="Image397" text:anchor-type="char" svg:x="1.6811in" svg:y="0.5965in" svg:width="1.5984in" svg:height="0.4035in" draw:z-index="481"><draw:image xlink:href="Pictures/100000010000009900000026A14CA22C.png" xlink:type="simple" xlink:show="embed" xlink:actuate="onLoad" draw:mime-type="image/png"/></draw:frame><draw:frame draw:style-name="Mfr2" draw:name="Image398" text:anchor-type="char" svg:x="5.5709in" svg:y="0.7409in" svg:width="1.9236in" svg:height="0.2028in" draw:z-index="480"><draw:image xlink:href="Pictures/10000001000000B800000013402D6D80.png" xlink:type="simple" xlink:show="embed" xlink:actuate="onLoad" draw:mime-type="image/png"/></draw:frame></text:p>
      </style:header-left>
      <style:footer>
        <text:p text:style-name="MP1"><draw:frame draw:style-name="Mfr1" draw:name="Image 146 Copy 1 Copy 1" text:anchor-type="char" svg:x="3.7902in" svg:y="10.5945in" svg:width="0.6866in" svg:height="0.6189in"><draw:image xlink:href="Pictures/10000001000000840000007752069C51.png" xlink:type="simple" xlink:show="embed" xlink:actuate="onLoad" draw:mime-type="image/png"/></draw:frame><draw:frame draw:style-name="Mfr3" draw:name="Frame6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58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3" text:anchor-type="char" svg:x="7.2972in" svg:y="10.8752in" svg:width="0.2in" svg:height="0.1283in"><draw:text-box><text:p text:style-name="MP7"><text:page-number text:select-page="current">13</text:page-number></text:p></draw:text-box></draw:frame><draw:frame draw:style-name="Mfr3" draw:name="Frame631" text:anchor-type="char" svg:x="7.2972in" svg:y="10.8752in" svg:width="0.2in" svg:height="0.1283in"><draw:text-box><text:p text:style-name="MP7"><text:page-number text:select-page="current">13</text:page-number></text:p></draw:text-box></draw:frame><draw:frame draw:style-name="Mfr3" draw:name="Frame6311" text:anchor-type="char" svg:x="7.2972in" svg:y="10.8752in" svg:width="0.2in" svg:height="0.1283in"><draw:text-box><text:p text:style-name="MP7"><text:page-number text:select-page="current">13</text:page-number></text:p></draw:text-box></draw:frame><draw:frame draw:style-name="Mfr3" draw:name="Frame62111" text:anchor-type="char" svg:x="7.2972in" svg:y="10.8752in" svg:width="0.2in" svg:height="0.1283in"><draw:text-box><text:p text:style-name="MP7"><text:page-number text:select-page="current">13</text:page-number></text:p></draw:text-box></draw:frame><draw:frame draw:style-name="Mfr4" draw:name="Frame59111" text:anchor-type="char" svg:x="7.2972in" svg:y="10.8752in" svg:width="0.2in" svg:height="0.1283in"><draw:text-box><text:p text:style-name="MP7"><text:page-number text:select-page="current">13</text:page-number></text:p></draw:text-box></draw:frame><draw:frame draw:style-name="Mfr2" draw:name="Image399" text:anchor-type="char" svg:x="0.7736in" svg:y="10.8752in" svg:width="1.9181in" svg:height="0.128in"><draw:image xlink:href="Pictures/10000001000000B80000000C00EA2F60.png" xlink:type="simple" xlink:show="embed" xlink:actuate="onLoad" draw:mime-type="image/png"/></draw:frame><draw:frame draw:style-name="Mfr2" draw:name="Image400"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43 Copy 1 Copy 1" text:anchor-type="char" svg:x="3.7902in" svg:y="10.5945in" svg:width="0.6866in" svg:height="0.6189in" draw:z-index="389"><draw:image xlink:href="Pictures/10000001000000840000007752069C51.png" xlink:type="simple" xlink:show="embed" xlink:actuate="onLoad" draw:mime-type="image/png"/></draw:frame><draw:frame draw:style-name="Mfr2" draw:name="Image401" text:anchor-type="char" svg:x="0.7736in" svg:y="10.8752in" svg:width="1.9181in" svg:height="0.128in" draw:z-index="484"><draw:image xlink:href="Pictures/10000001000000B80000000C00EA2F60.png" xlink:type="simple" xlink:show="embed" xlink:actuate="onLoad" draw:mime-type="image/png"/></draw:frame><draw:frame draw:style-name="Mfr2" draw:name="Image402" text:anchor-type="char" svg:x="7.2972in" svg:y="10.8752in" svg:width="0.1984in" svg:height="0.128in" draw:z-index="483"><draw:image xlink:href="Pictures/10000001000000130000000C5161F074.png" xlink:type="simple" xlink:show="embed" xlink:actuate="onLoad" draw:mime-type="image/png"/></draw:frame></text:p>
      </style:footer-left>
    </style:master-page>
    <style:master-page style:name="Converted12" style:page-layout-name="Mpm6" draw:style-name="Mdp1">
      <style:header>
        <text:p text:style-name="MP1"><draw:frame draw:style-name="Mfr2" draw:name="Image403" text:anchor-type="char" svg:x="0.4925in" svg:y="0in" svg:width="7.7756in" svg:height="1.3874in" draw:z-index="487"><draw:image xlink:href="Pictures/10000001000002EA00000085A3334DB7.png" xlink:type="simple" xlink:show="embed" xlink:actuate="onLoad" draw:mime-type="image/png"/></draw:frame><draw:frame draw:style-name="Mfr2" draw:name="Image406" text:anchor-type="char" svg:x="1.6811in" svg:y="0.5965in" svg:width="1.5984in" svg:height="0.4035in" draw:z-index="486"><draw:image xlink:href="Pictures/100000010000009900000026A14CA22C.png" xlink:type="simple" xlink:show="embed" xlink:actuate="onLoad" draw:mime-type="image/png"/></draw:frame><draw:frame draw:style-name="Mfr2" draw:name="Image407" text:anchor-type="char" svg:x="5.5709in" svg:y="0.7409in" svg:width="1.9236in" svg:height="0.2028in" draw:z-index="485"><draw:image xlink:href="Pictures/10000001000000B800000013402D6D80.png" xlink:type="simple" xlink:show="embed" xlink:actuate="onLoad" draw:mime-type="image/png"/></draw:frame></text:p>
      </style:header>
      <style:header-left>
        <text:p text:style-name="MP1"><draw:frame draw:style-name="Mfr3" draw:name="Frame68"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68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68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67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64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69"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69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69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68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65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408" text:anchor-type="char" svg:x="0.4925in" svg:y="0in" svg:width="7.7756in" svg:height="1.3874in"><draw:image xlink:href="Pictures/10000001000002EA00000085A3334DB7.png" xlink:type="simple" xlink:show="embed" xlink:actuate="onLoad" draw:mime-type="image/png"/></draw:frame><draw:frame draw:style-name="Mfr2" draw:name="Image409" text:anchor-type="char" svg:x="1.6811in" svg:y="0.5965in" svg:width="1.5984in" svg:height="0.4035in"><draw:image xlink:href="Pictures/100000010000009900000026A14CA22C.png" xlink:type="simple" xlink:show="embed" xlink:actuate="onLoad" draw:mime-type="image/png"/></draw:frame><draw:frame draw:style-name="Mfr2" draw:name="Image410"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146 Copy 1 Copy 1 Copy 1" text:anchor-type="char" svg:x="3.7902in" svg:y="10.5945in" svg:width="0.6866in" svg:height="0.6189in" draw:z-index="476"><draw:image xlink:href="Pictures/10000001000000840000007752069C51.png" xlink:type="simple" xlink:show="embed" xlink:actuate="onLoad" draw:mime-type="image/png"/></draw:frame><draw:frame draw:style-name="Mfr2" draw:name="Image411" text:anchor-type="char" svg:x="0.7736in" svg:y="10.8752in" svg:width="1.9181in" svg:height="0.128in" draw:z-index="489"><draw:image xlink:href="Pictures/10000001000000B80000000C00EA2F60.png" xlink:type="simple" xlink:show="embed" xlink:actuate="onLoad" draw:mime-type="image/png"/></draw:frame><draw:frame draw:style-name="Mfr2" draw:name="Image413" text:anchor-type="char" svg:x="7.2972in" svg:y="10.8752in" svg:width="0.1984in" svg:height="0.128in" draw:z-index="488"><draw:image xlink:href="Pictures/10000001000000130000000C5161F074.png" xlink:type="simple" xlink:show="embed" xlink:actuate="onLoad" draw:mime-type="image/png"/></draw:frame></text:p>
      </style:footer>
      <style:footer-left>
        <text:p text:style-name="MP1"><draw:frame draw:style-name="Mfr1" draw:name="Image 143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7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8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3" text:anchor-type="char" svg:x="7.2972in" svg:y="10.8752in" svg:width="0.2in" svg:height="0.1283in"><draw:text-box><text:p text:style-name="MP7"><text:page-number text:select-page="current">14</text:page-number></text:p></draw:text-box></draw:frame><draw:frame draw:style-name="Mfr3" draw:name="Frame731" text:anchor-type="char" svg:x="7.2972in" svg:y="10.8752in" svg:width="0.2in" svg:height="0.1283in"><draw:text-box><text:p text:style-name="MP7"><text:page-number text:select-page="current">14</text:page-number></text:p></draw:text-box></draw:frame><draw:frame draw:style-name="Mfr3" draw:name="Frame7311" text:anchor-type="char" svg:x="7.2972in" svg:y="10.8752in" svg:width="0.2in" svg:height="0.1283in"><draw:text-box><text:p text:style-name="MP7"><text:page-number text:select-page="current">14</text:page-number></text:p></draw:text-box></draw:frame><draw:frame draw:style-name="Mfr3" draw:name="Frame72111" text:anchor-type="char" svg:x="7.2972in" svg:y="10.8752in" svg:width="0.2in" svg:height="0.1283in"><draw:text-box><text:p text:style-name="MP7"><text:page-number text:select-page="current">14</text:page-number></text:p></draw:text-box></draw:frame><draw:frame draw:style-name="Mfr4" draw:name="Frame69111" text:anchor-type="char" svg:x="7.2972in" svg:y="10.8752in" svg:width="0.2in" svg:height="0.1283in"><draw:text-box><text:p text:style-name="MP7"><text:page-number text:select-page="current">14</text:page-number></text:p></draw:text-box></draw:frame><draw:frame draw:style-name="Mfr2" draw:name="Image414" text:anchor-type="char" svg:x="0.7736in" svg:y="10.8752in" svg:width="1.9181in" svg:height="0.128in"><draw:image xlink:href="Pictures/10000001000000B80000000C00EA2F60.png" xlink:type="simple" xlink:show="embed" xlink:actuate="onLoad" draw:mime-type="image/png"/></draw:frame><draw:frame draw:style-name="Mfr2" draw:name="Image416"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3" style:page-layout-name="Mpm6" draw:style-name="Mdp1">
      <style:header>
        <text:p text:style-name="MP1"><draw:frame draw:style-name="Mfr3" draw:name="Frame74"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74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74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73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70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75"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75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75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74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7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417" text:anchor-type="char" svg:x="0.4925in" svg:y="0in" svg:width="7.7756in" svg:height="1.3874in"><draw:image xlink:href="Pictures/10000001000002EA00000085A3334DB7.png" xlink:type="simple" xlink:show="embed" xlink:actuate="onLoad" draw:mime-type="image/png"/></draw:frame><draw:frame draw:style-name="Mfr2" draw:name="Image418" text:anchor-type="char" svg:x="1.6811in" svg:y="0.5965in" svg:width="1.5984in" svg:height="0.4035in"><draw:image xlink:href="Pictures/100000010000009900000026A14CA22C.png" xlink:type="simple" xlink:show="embed" xlink:actuate="onLoad" draw:mime-type="image/png"/></draw:frame><draw:frame draw:style-name="Mfr2" draw:name="Image422"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423" text:anchor-type="char" svg:x="0.4925in" svg:y="0in" svg:width="7.7756in" svg:height="1.3874in" draw:z-index="498"><draw:image xlink:href="Pictures/10000001000002EA00000085A3334DB7.png" xlink:type="simple" xlink:show="embed" xlink:actuate="onLoad" draw:mime-type="image/png"/></draw:frame><draw:frame draw:style-name="Mfr2" draw:name="Image424" text:anchor-type="char" svg:x="1.6811in" svg:y="0.5965in" svg:width="1.5984in" svg:height="0.4035in" draw:z-index="490"><draw:image xlink:href="Pictures/100000010000009900000026A14CA22C.png" xlink:type="simple" xlink:show="embed" xlink:actuate="onLoad" draw:mime-type="image/png"/></draw:frame><draw:frame draw:style-name="Mfr2" draw:name="Image425" text:anchor-type="char" svg:x="5.5709in" svg:y="0.7409in" svg:width="1.9236in" svg:height="0.2028in" draw:z-index="499"><draw:image xlink:href="Pictures/10000001000000B800000013402D6D80.png" xlink:type="simple" xlink:show="embed" xlink:actuate="onLoad" draw:mime-type="image/png"/></draw:frame></text:p>
      </style:header-left>
      <style:footer>
        <text:p text:style-name="MP1"><draw:frame draw:style-name="Mfr1" draw:name="Image 146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7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4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9" text:anchor-type="char" svg:x="7.2972in" svg:y="10.8752in" svg:width="0.2in" svg:height="0.1283in"><draw:text-box><text:p text:style-name="MP7"><text:page-number text:select-page="current">15</text:page-number></text:p></draw:text-box></draw:frame><draw:frame draw:style-name="Mfr3" draw:name="Frame791" text:anchor-type="char" svg:x="7.2972in" svg:y="10.8752in" svg:width="0.2in" svg:height="0.1283in"><draw:text-box><text:p text:style-name="MP7"><text:page-number text:select-page="current">15</text:page-number></text:p></draw:text-box></draw:frame><draw:frame draw:style-name="Mfr3" draw:name="Frame7911" text:anchor-type="char" svg:x="7.2972in" svg:y="10.8752in" svg:width="0.2in" svg:height="0.1283in"><draw:text-box><text:p text:style-name="MP7"><text:page-number text:select-page="current">15</text:page-number></text:p></draw:text-box></draw:frame><draw:frame draw:style-name="Mfr3" draw:name="Frame78111" text:anchor-type="char" svg:x="7.2972in" svg:y="10.8752in" svg:width="0.2in" svg:height="0.1283in"><draw:text-box><text:p text:style-name="MP7"><text:page-number text:select-page="current">15</text:page-number></text:p></draw:text-box></draw:frame><draw:frame draw:style-name="Mfr4" draw:name="Frame75111" text:anchor-type="char" svg:x="7.2972in" svg:y="10.8752in" svg:width="0.2in" svg:height="0.1283in"><draw:text-box><text:p text:style-name="MP7"><text:page-number text:select-page="current">15</text:page-number></text:p></draw:text-box></draw:frame><draw:frame draw:style-name="Mfr2" draw:name="Image426" text:anchor-type="char" svg:x="0.7736in" svg:y="10.8752in" svg:width="1.9181in" svg:height="0.128in"><draw:image xlink:href="Pictures/10000001000000B80000000C00EA2F60.png" xlink:type="simple" xlink:show="embed" xlink:actuate="onLoad" draw:mime-type="image/png"/></draw:frame><draw:frame draw:style-name="Mfr2" draw:name="Image427"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43 Copy 1 Copy 1 Copy 1 Copy 1" text:anchor-type="char" svg:x="3.7902in" svg:y="10.5945in" svg:width="0.6866in" svg:height="0.6189in" draw:z-index="491"><draw:image xlink:href="Pictures/10000001000000840000007752069C51.png" xlink:type="simple" xlink:show="embed" xlink:actuate="onLoad" draw:mime-type="image/png"/></draw:frame><draw:frame draw:style-name="Mfr2" draw:name="Image430" text:anchor-type="char" svg:x="0.7736in" svg:y="10.8752in" svg:width="1.9181in" svg:height="0.128in" draw:z-index="501"><draw:image xlink:href="Pictures/10000001000000B80000000C00EA2F60.png" xlink:type="simple" xlink:show="embed" xlink:actuate="onLoad" draw:mime-type="image/png"/></draw:frame><draw:frame draw:style-name="Mfr2" draw:name="Image431" text:anchor-type="char" svg:x="7.2972in" svg:y="10.8752in" svg:width="0.1984in" svg:height="0.128in" draw:z-index="500"><draw:image xlink:href="Pictures/10000001000000130000000C5161F074.png" xlink:type="simple" xlink:show="embed" xlink:actuate="onLoad" draw:mime-type="image/png"/></draw:frame></text:p>
      </style:footer-left>
    </style:master-page>
    <style:master-page style:name="Converted14" style:page-layout-name="Mpm7" draw:style-name="Mdp1">
      <style:header>
        <text:p text:style-name="MP1"><draw:frame draw:style-name="Mfr1" draw:name="Image 253" text:anchor-type="char" svg:x="0.4937in" svg:y="0in" svg:width="7.7736in" svg:height="1.3681in" draw:z-index="38"><draw:image xlink:href="Pictures/10000000000009180000019B2F5AA03B.png" xlink:type="simple" xlink:show="embed" xlink:actuate="onLoad" draw:mime-type="image/png"/></draw:frame></text:p>
      </style:header>
      <style:header-left>
        <text:p text:style-name="MP1"><draw:frame draw:style-name="Mfr3" draw:name="Frame82"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8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82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8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8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83"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83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83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82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821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433" text:anchor-type="char" svg:x="0.4925in" svg:y="0in" svg:width="7.7756in" svg:height="1.3874in"><draw:image xlink:href="Pictures/10000001000002EA00000085A3334DB7.png" xlink:type="simple" xlink:show="embed" xlink:actuate="onLoad" draw:mime-type="image/png"/></draw:frame><draw:frame draw:style-name="Mfr2" draw:name="Image434" text:anchor-type="char" svg:x="1.6811in" svg:y="0.5965in" svg:width="1.5984in" svg:height="0.4035in"><draw:image xlink:href="Pictures/100000010000009900000026A14CA22C.png" xlink:type="simple" xlink:show="embed" xlink:actuate="onLoad" draw:mime-type="image/png"/></draw:frame><draw:frame draw:style-name="Mfr2" draw:name="Image436"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254" text:anchor-type="char" svg:x="3.7965in" svg:y="10.5917in" svg:width="0.6945in" svg:height="0.6138in" draw:z-index="53"><draw:image xlink:href="Pictures/10000000000000D0000000B830B1DD11.jpg" xlink:type="simple" xlink:show="embed" xlink:actuate="onLoad" draw:mime-type="image/jpeg"/></draw:frame><draw:frame draw:style-name="Mfr2" draw:name="Image220" text:anchor-type="char" svg:x="0.7791in" svg:y="10.8709in" svg:width="1.9091in" svg:height="0.1283in" draw:z-index="383"><draw:image xlink:href="Pictures/10000001000000B70000000C8BB901D2.png" xlink:type="simple" xlink:show="embed" xlink:actuate="onLoad" draw:mime-type="image/png"/></draw:frame><draw:frame draw:style-name="Mfr2" draw:name="Image348" text:anchor-type="char" svg:x="7.2972in" svg:y="10.8752in" svg:width="0.1984in" svg:height="0.128in" draw:z-index="462"><draw:image xlink:href="Pictures/10000001000000130000000C5161F074.png" xlink:type="simple" xlink:show="embed" xlink:actuate="onLoad" draw:mime-type="image/png"/></draw:frame></text:p>
      </style:footer>
      <style:footer-left>
        <text:p text:style-name="MP1"><draw:frame draw:style-name="Mfr1" draw:name="Image 143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8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3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7" text:anchor-type="char" svg:x="7.2972in" svg:y="10.8752in" svg:width="0.2in" svg:height="0.1283in"><draw:text-box><text:p text:style-name="MP7"><text:page-number text:select-page="current">16</text:page-number></text:p></draw:text-box></draw:frame><draw:frame draw:style-name="Mfr3" draw:name="Frame871" text:anchor-type="char" svg:x="7.2972in" svg:y="10.8752in" svg:width="0.2in" svg:height="0.1283in"><draw:text-box><text:p text:style-name="MP7"><text:page-number text:select-page="current">16</text:page-number></text:p></draw:text-box></draw:frame><draw:frame draw:style-name="Mfr3" draw:name="Frame8711" text:anchor-type="char" svg:x="7.2972in" svg:y="10.8752in" svg:width="0.2in" svg:height="0.1283in"><draw:text-box><text:p text:style-name="MP7"><text:page-number text:select-page="current">16</text:page-number></text:p></draw:text-box></draw:frame><draw:frame draw:style-name="Mfr3" draw:name="Frame8611" text:anchor-type="char" svg:x="7.2972in" svg:y="10.8752in" svg:width="0.2in" svg:height="0.1283in"><draw:text-box><text:p text:style-name="MP7"><text:page-number text:select-page="current">16</text:page-number></text:p></draw:text-box></draw:frame><draw:frame draw:style-name="Mfr4" draw:name="Frame841" text:anchor-type="char" svg:x="7.2972in" svg:y="10.8752in" svg:width="0.2in" svg:height="0.1283in"><draw:text-box><text:p text:style-name="MP7"><text:page-number text:select-page="current">16</text:page-number></text:p></draw:text-box></draw:frame><draw:frame draw:style-name="Mfr2" draw:name="Image437" text:anchor-type="char" svg:x="0.7736in" svg:y="10.8752in" svg:width="1.9181in" svg:height="0.128in"><draw:image xlink:href="Pictures/10000001000000B80000000C00EA2F60.png" xlink:type="simple" xlink:show="embed" xlink:actuate="onLoad" draw:mime-type="image/png"/></draw:frame><draw:frame draw:style-name="Mfr2" draw:name="Image438"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5" style:page-layout-name="Mpm8" draw:style-name="Mdp1">
      <style:header>
        <text:p text:style-name="MP1"><draw:frame draw:style-name="Mfr1" draw:name="Image 253 Copy 1" text:anchor-type="char" svg:x="0.4937in" svg:y="0in" svg:width="7.7736in" svg:height="1.3681in"><draw:image xlink:href="Pictures/10000000000009180000019B2F5AA03B.png" xlink:type="simple" xlink:show="embed" xlink:actuate="onLoad" draw:mime-type="image/png"/></draw:frame></text:p>
      </style:header>
      <style:header-left>
        <text:p text:style-name="MP2"/>
      </style:header-left>
      <style:footer>
        <text:p text:style-name="MP1"><draw:frame draw:style-name="Mfr1" draw:name="Image 254 Copy 1" text:anchor-type="char" svg:x="3.7965in" svg:y="10.5917in" svg:width="0.6945in" svg:height="0.6138in"><draw:image xlink:href="Pictures/10000000000000D0000000B830B1DD11.jpg" xlink:type="simple" xlink:show="embed" xlink:actuate="onLoad" draw:mime-type="image/jpeg"/></draw:frame><draw:frame draw:style-name="Mfr3" draw:name="Frame88" text:anchor-type="char" svg:x="0.7791in" svg:y="10.8709in" svg:width="1.9102in" svg:height="0.1291in"><draw:text-box><text:p text:style-name="MP8"><text:span text:style-name="MT16">D</text:span><text:span text:style-name="MT17">.</text:span><text:span text:style-name="MT16">O</text:span><text:span text:style-name="MT17">.</text:span><text:span text:style-name="MT18"> </text:span><text:span text:style-name="MT19">PREFEITURA</text:span><text:span text:style-name="MT20"> </text:span><text:span text:style-name="MT19">MUNICIPAL</text:span><text:span text:style-name="MT21"> </text:span><text:span text:style-name="MT19">DE</text:span><text:span text:style-name="MT20"> </text:span><text:span text:style-name="MT22">CACHOEIRO</text:span></text:p></draw:text-box></draw:frame><draw:frame draw:style-name="Mfr3" draw:name="Frame881" text:anchor-type="char" svg:x="0.7791in" svg:y="10.8709in" svg:width="1.9102in" svg:height="0.1291in"><draw:text-box><text:p text:style-name="MP8"><text:span text:style-name="MT16">D</text:span><text:span text:style-name="MT17">.</text:span><text:span text:style-name="MT16">O</text:span><text:span text:style-name="MT17">.</text:span><text:span text:style-name="MT18"> </text:span><text:span text:style-name="MT19">PREFEITURA</text:span><text:span text:style-name="MT20"> </text:span><text:span text:style-name="MT19">MUNICIPAL</text:span><text:span text:style-name="MT21"> </text:span><text:span text:style-name="MT19">DE</text:span><text:span text:style-name="MT20"> </text:span><text:span text:style-name="MT22">CACHOEIRO</text:span></text:p></draw:text-box></draw:frame><draw:frame draw:style-name="Mfr3" draw:name="Frame8811" text:anchor-type="char" svg:x="0.7791in" svg:y="10.8709in" svg:width="1.9102in" svg:height="0.1291in"><draw:text-box><text:p text:style-name="MP8"><text:span text:style-name="MT16">D</text:span><text:span text:style-name="MT17">.</text:span><text:span text:style-name="MT16">O</text:span><text:span text:style-name="MT17">.</text:span><text:span text:style-name="MT18"> </text:span><text:span text:style-name="MT19">PREFEITURA</text:span><text:span text:style-name="MT20"> </text:span><text:span text:style-name="MT19">MUNICIPAL</text:span><text:span text:style-name="MT21"> </text:span><text:span text:style-name="MT19">DE</text:span><text:span text:style-name="MT20"> </text:span><text:span text:style-name="MT22">CACHOEIRO</text:span></text:p></draw:text-box></draw:frame><draw:frame draw:style-name="Mfr3" draw:name="Frame87111" text:anchor-type="char" svg:x="0.7791in" svg:y="10.8709in" svg:width="1.9102in" svg:height="0.1291in"><draw:text-box><text:p text:style-name="MP8"><text:span text:style-name="MT16">D</text:span><text:span text:style-name="MT17">.</text:span><text:span text:style-name="MT16">O</text:span><text:span text:style-name="MT17">.</text:span><text:span text:style-name="MT18"> </text:span><text:span text:style-name="MT19">PREFEITURA</text:span><text:span text:style-name="MT20"> </text:span><text:span text:style-name="MT19">MUNICIPAL</text:span><text:span text:style-name="MT21"> </text:span><text:span text:style-name="MT19">DE</text:span><text:span text:style-name="MT20"> </text:span><text:span text:style-name="MT22">CACHOEIRO</text:span></text:p></draw:text-box></draw:frame><draw:frame draw:style-name="Mfr4" draw:name="Frame8511" text:anchor-type="char" svg:x="0.7791in" svg:y="10.8709in" svg:width="1.9102in" svg:height="0.1291in"><draw:text-box><text:p text:style-name="MP8"><text:span text:style-name="MT16">D</text:span><text:span text:style-name="MT17">.</text:span><text:span text:style-name="MT16">O</text:span><text:span text:style-name="MT17">.</text:span><text:span text:style-name="MT18"> </text:span><text:span text:style-name="MT19">PREFEITURA</text:span><text:span text:style-name="MT20"> </text:span><text:span text:style-name="MT19">MUNICIPAL</text:span><text:span text:style-name="MT21"> </text:span><text:span text:style-name="MT19">DE</text:span><text:span text:style-name="MT20"> </text:span><text:span text:style-name="MT22">CACHOEIRO</text:span></text:p></draw:text-box></draw:frame><draw:frame draw:style-name="Mfr3" draw:name="Frame89" text:anchor-type="char" svg:x="7.2972in" svg:y="10.8752in" svg:width="0.2in" svg:height="0.1283in"><draw:text-box><text:p text:style-name="MP7"><text:page-number text:select-page="current">17</text:page-number></text:p></draw:text-box></draw:frame><draw:frame draw:style-name="Mfr3" draw:name="Frame891" text:anchor-type="char" svg:x="7.2972in" svg:y="10.8752in" svg:width="0.2in" svg:height="0.1283in"><draw:text-box><text:p text:style-name="MP7"><text:page-number text:select-page="current">17</text:page-number></text:p></draw:text-box></draw:frame><draw:frame draw:style-name="Mfr3" draw:name="Frame8911" text:anchor-type="char" svg:x="7.2972in" svg:y="10.8752in" svg:width="0.2in" svg:height="0.1283in"><draw:text-box><text:p text:style-name="MP7"><text:page-number text:select-page="current">17</text:page-number></text:p></draw:text-box></draw:frame><draw:frame draw:style-name="Mfr3" draw:name="Frame88111" text:anchor-type="char" svg:x="7.2972in" svg:y="10.8752in" svg:width="0.2in" svg:height="0.1283in"><draw:text-box><text:p text:style-name="MP7"><text:page-number text:select-page="current">17</text:page-number></text:p></draw:text-box></draw:frame><draw:frame draw:style-name="Mfr4" draw:name="Frame871111" text:anchor-type="char" svg:x="7.2972in" svg:y="10.8752in" svg:width="0.2in" svg:height="0.1283in"><draw:text-box><text:p text:style-name="MP7"><text:page-number text:select-page="current">17</text:page-number></text:p></draw:text-box></draw:frame><draw:frame draw:style-name="Mfr2" draw:name="Image439" text:anchor-type="char" svg:x="0.7791in" svg:y="10.8709in" svg:width="1.9091in" svg:height="0.1283in"><draw:image xlink:href="Pictures/10000001000000B70000000C8BB901D2.png" xlink:type="simple" xlink:show="embed" xlink:actuate="onLoad" draw:mime-type="image/png"/></draw:frame><draw:frame draw:style-name="Mfr2" draw:name="Image440" text:anchor-type="char" svg:x="7.2972in" svg:y="10.8752in" svg:width="0.1984in" svg:height="0.128in"><draw:image xlink:href="Pictures/10000001000000130000000C5161F074.png" xlink:type="simple" xlink:show="embed" xlink:actuate="onLoad" draw:mime-type="image/png"/></draw:frame></text:p>
      </style:footer>
      <style:footer-left>
        <text:p text:style-name="MP2"/>
      </style:footer-left>
    </style:master-page>
    <style:master-page style:name="Converted16" style:page-layout-name="Mpm7" draw:style-name="Mdp1">
      <style:header>
        <text:p text:style-name="MP1"><draw:frame draw:style-name="Mfr1" draw:name="Image 267" text:anchor-type="char" svg:x="0.4937in" svg:y="0in" svg:width="7.7736in" svg:height="1.3681in" draw:z-index="62"><draw:image xlink:href="Pictures/10000000000009180000019B2F5AA03B.png" xlink:type="simple" xlink:show="embed" xlink:actuate="onLoad" draw:mime-type="image/png"/></draw:frame></text:p>
      </style:header>
      <style:header-left>
        <text:p text:style-name="MP1"><draw:frame draw:style-name="Mfr4" draw:name="Frame881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90"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90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89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90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92"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92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92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9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221" text:anchor-type="char" svg:x="0.4925in" svg:y="0in" svg:width="7.7756in" svg:height="1.3874in"><draw:image xlink:href="Pictures/10000001000002EA00000085A3334DB7.png" xlink:type="simple" xlink:show="embed" xlink:actuate="onLoad" draw:mime-type="image/png"/></draw:frame><draw:frame draw:style-name="Mfr2" draw:name="Image222" text:anchor-type="char" svg:x="1.6811in" svg:y="0.5965in" svg:width="1.5984in" svg:height="0.4035in"><draw:image xlink:href="Pictures/100000010000009900000026A14CA22C.png" xlink:type="simple" xlink:show="embed" xlink:actuate="onLoad" draw:mime-type="image/png"/></draw:frame><draw:frame draw:style-name="Mfr2" draw:name="Image346"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274" text:anchor-type="char" svg:x="3.7965in" svg:y="10.5917in" svg:width="0.6945in" svg:height="0.6138in" draw:z-index="95"><draw:image xlink:href="Pictures/10000000000000D0000000B830B1DD11.jpg" xlink:type="simple" xlink:show="embed" xlink:actuate="onLoad" draw:mime-type="image/jpeg"/></draw:frame><draw:frame draw:style-name="Mfr2" draw:name="Image223" text:anchor-type="char" svg:x="0.7752in" svg:y="10.8756in" svg:width="1.9138in" svg:height="0.1217in" draw:z-index="386"><draw:image xlink:href="Pictures/10000001000000B70000000B07D9C1C2.png" xlink:type="simple" xlink:show="embed" xlink:actuate="onLoad" draw:mime-type="image/png"/></draw:frame><draw:frame draw:style-name="Mfr2" draw:name="Image226" text:anchor-type="char" svg:x="7.2972in" svg:y="10.8752in" svg:width="0.1984in" svg:height="0.128in" draw:z-index="387"><draw:image xlink:href="Pictures/10000001000000130000000C5161F074.png" xlink:type="simple" xlink:show="embed" xlink:actuate="onLoad" draw:mime-type="image/png"/></draw:frame></text:p>
      </style:footer>
      <style:footer-left>
        <text:p text:style-name="MP1"><draw:frame draw:style-name="Mfr1" draw:name="Image 277" text:anchor-type="char" svg:x="3.7902in" svg:y="10.5945in" svg:width="0.6866in" svg:height="0.6189in"><draw:image xlink:href="Pictures/10000001000000840000007752069C51.png" xlink:type="simple" xlink:show="embed" xlink:actuate="onLoad" draw:mime-type="image/png"/></draw:frame><draw:frame draw:style-name="Mfr4" draw:name="Frame9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9411" text:anchor-type="char" svg:x="7.2972in" svg:y="10.8752in" svg:width="0.2in" svg:height="0.1283in"><draw:text-box><text:p text:style-name="MP7"><text:page-number text:select-page="current">18</text:page-number></text:p></draw:text-box></draw:frame><draw:frame draw:style-name="Mfr3" draw:name="Frame93" text:anchor-type="char" svg:x="7.2972in" svg:y="10.8752in" svg:width="0.2in" svg:height="0.1283in"><draw:text-box><text:p text:style-name="MP7"><text:page-number text:select-page="current">18</text:page-number></text:p></draw:text-box></draw:frame><draw:frame draw:style-name="Mfr3" draw:name="Frame96" text:anchor-type="char" svg:x="7.2972in" svg:y="10.8752in" svg:width="0.2in" svg:height="0.1283in"><draw:text-box><text:p text:style-name="MP7"><text:page-number text:select-page="current">18</text:page-number></text:p></draw:text-box></draw:frame><draw:frame draw:style-name="Mfr3" draw:name="Frame961" text:anchor-type="char" svg:x="7.2972in" svg:y="10.8752in" svg:width="0.2in" svg:height="0.1283in"><draw:text-box><text:p text:style-name="MP7"><text:page-number text:select-page="current">18</text:page-number></text:p></draw:text-box></draw:frame><draw:frame draw:style-name="Mfr3" draw:name="Frame9511" text:anchor-type="char" svg:x="7.2972in" svg:y="10.8752in" svg:width="0.2in" svg:height="0.1283in"><draw:text-box><text:p text:style-name="MP7"><text:page-number text:select-page="current">18</text:page-number></text:p></draw:text-box></draw:frame><draw:frame draw:style-name="Mfr2" draw:name="Image227" text:anchor-type="char" svg:x="0.7736in" svg:y="10.8752in" svg:width="1.9181in" svg:height="0.128in"><draw:image xlink:href="Pictures/10000001000000B80000000C00EA2F60.png" xlink:type="simple" xlink:show="embed" xlink:actuate="onLoad" draw:mime-type="image/png"/></draw:frame><draw:frame draw:style-name="Mfr2" draw:name="Image345"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7" style:page-layout-name="Mpm6" draw:style-name="Mdp1">
      <style:header>
        <text:p text:style-name="MP1"><draw:frame draw:style-name="Mfr1" draw:name="Image 267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2" draw:name="Image441" text:anchor-type="char" svg:x="0.4925in" svg:y="0in" svg:width="7.7756in" svg:height="1.3874in" draw:z-index="473"><draw:image xlink:href="Pictures/10000001000002EA00000085A3334DB7.png" xlink:type="simple" xlink:show="embed" xlink:actuate="onLoad" draw:mime-type="image/png"/></draw:frame><draw:frame draw:style-name="Mfr2" draw:name="Image448" text:anchor-type="char" svg:x="1.6811in" svg:y="0.5965in" svg:width="1.5984in" svg:height="0.4035in" draw:z-index="470"><draw:image xlink:href="Pictures/100000010000009900000026A14CA22C.png" xlink:type="simple" xlink:show="embed" xlink:actuate="onLoad" draw:mime-type="image/png"/></draw:frame><draw:frame draw:style-name="Mfr2" draw:name="Image449" text:anchor-type="char" svg:x="5.5709in" svg:y="0.7409in" svg:width="1.9236in" svg:height="0.2028in" draw:z-index="469"><draw:image xlink:href="Pictures/10000001000000B800000013402D6D80.png" xlink:type="simple" xlink:show="embed" xlink:actuate="onLoad" draw:mime-type="image/png"/></draw:frame></text:p>
      </style:header-left>
      <style:footer>
        <text:p text:style-name="MP1"><draw:frame draw:style-name="Mfr1" draw:name="Image 274 Copy 1" text:anchor-type="char" svg:x="3.7965in" svg:y="10.5917in" svg:width="0.6945in" svg:height="0.6138in"><draw:image xlink:href="Pictures/10000000000000D0000000B830B1DD11.jpg" xlink:type="simple" xlink:show="embed" xlink:actuate="onLoad" draw:mime-type="image/jpeg"/></draw:frame><draw:frame draw:style-name="Mfr3" draw:name="Frame98" text:anchor-type="char" svg:x="0.7752in" svg:y="10.8756in" svg:width="1.9154in" svg:height="0.122in"><draw:text-box><text:p text:style-name="MP9"><text:span text:style-name="MT19">D</text:span><text:span text:style-name="MT23">.</text:span><text:span text:style-name="MT19">O</text:span><text:span text:style-name="MT23">.</text:span><text:span text:style-name="MT24"> </text:span><text:span text:style-name="MT19">PREFEITURA</text:span><text:span text:style-name="MT25"> </text:span><text:span text:style-name="MT19">MUNICIPAL</text:span><text:span text:style-name="MT26"> </text:span><text:span text:style-name="MT19">DE</text:span><text:span text:style-name="MT27"> </text:span><text:span text:style-name="MT22">CACHOEIRO</text:span></text:p></draw:text-box></draw:frame><draw:frame draw:style-name="Mfr3" draw:name="Frame99" text:anchor-type="char" svg:x="0.7752in" svg:y="10.8756in" svg:width="1.9154in" svg:height="0.122in"><draw:text-box><text:p text:style-name="MP9"><text:span text:style-name="MT19">D</text:span><text:span text:style-name="MT23">.</text:span><text:span text:style-name="MT19">O</text:span><text:span text:style-name="MT23">.</text:span><text:span text:style-name="MT24"> </text:span><text:span text:style-name="MT19">PREFEITURA</text:span><text:span text:style-name="MT25"> </text:span><text:span text:style-name="MT19">MUNICIPAL</text:span><text:span text:style-name="MT26"> </text:span><text:span text:style-name="MT19">DE</text:span><text:span text:style-name="MT27"> </text:span><text:span text:style-name="MT22">CACHOEIRO</text:span></text:p></draw:text-box></draw:frame><draw:frame draw:style-name="Mfr3" draw:name="Frame991" text:anchor-type="char" svg:x="0.7752in" svg:y="10.8756in" svg:width="1.9154in" svg:height="0.122in"><draw:text-box><text:p text:style-name="MP9"><text:span text:style-name="MT19">D</text:span><text:span text:style-name="MT23">.</text:span><text:span text:style-name="MT19">O</text:span><text:span text:style-name="MT23">.</text:span><text:span text:style-name="MT24"> </text:span><text:span text:style-name="MT19">PREFEITURA</text:span><text:span text:style-name="MT25"> </text:span><text:span text:style-name="MT19">MUNICIPAL</text:span><text:span text:style-name="MT26"> </text:span><text:span text:style-name="MT19">DE</text:span><text:span text:style-name="MT27"> </text:span><text:span text:style-name="MT22">CACHOEIRO</text:span></text:p></draw:text-box></draw:frame><draw:frame draw:style-name="Mfr3" draw:name="Frame981" text:anchor-type="char" svg:x="0.7752in" svg:y="10.8756in" svg:width="1.9154in" svg:height="0.122in"><draw:text-box><text:p text:style-name="MP9"><text:span text:style-name="MT19">D</text:span><text:span text:style-name="MT23">.</text:span><text:span text:style-name="MT19">O</text:span><text:span text:style-name="MT23">.</text:span><text:span text:style-name="MT24"> </text:span><text:span text:style-name="MT19">PREFEITURA</text:span><text:span text:style-name="MT25"> </text:span><text:span text:style-name="MT19">MUNICIPAL</text:span><text:span text:style-name="MT26"> </text:span><text:span text:style-name="MT19">DE</text:span><text:span text:style-name="MT27"> </text:span><text:span text:style-name="MT22">CACHOEIRO</text:span></text:p></draw:text-box></draw:frame><draw:frame draw:style-name="Mfr4" draw:name="Frame971" text:anchor-type="char" svg:x="0.7752in" svg:y="10.8756in" svg:width="1.9154in" svg:height="0.122in"><draw:text-box><text:p text:style-name="MP9"><text:span text:style-name="MT19">D</text:span><text:span text:style-name="MT23">.</text:span><text:span text:style-name="MT19">O</text:span><text:span text:style-name="MT23">.</text:span><text:span text:style-name="MT24"> </text:span><text:span text:style-name="MT19">PREFEITURA</text:span><text:span text:style-name="MT25"> </text:span><text:span text:style-name="MT19">MUNICIPAL</text:span><text:span text:style-name="MT26"> </text:span><text:span text:style-name="MT19">DE</text:span><text:span text:style-name="MT27"> </text:span><text:span text:style-name="MT22">CACHOEIRO</text:span></text:p></draw:text-box></draw:frame><draw:frame draw:style-name="Mfr3" draw:name="Frame100" text:anchor-type="char" svg:x="7.2972in" svg:y="10.8752in" svg:width="0.2in" svg:height="0.1283in"><draw:text-box><text:p text:style-name="MP7"><text:page-number text:select-page="current">19</text:page-number></text:p></draw:text-box></draw:frame><draw:frame draw:style-name="Mfr3" draw:name="Frame1001" text:anchor-type="char" svg:x="7.2972in" svg:y="10.8752in" svg:width="0.2in" svg:height="0.1283in"><draw:text-box><text:p text:style-name="MP7"><text:page-number text:select-page="current">19</text:page-number></text:p></draw:text-box></draw:frame><draw:frame draw:style-name="Mfr3" draw:name="Frame10011" text:anchor-type="char" svg:x="7.2972in" svg:y="10.8752in" svg:width="0.2in" svg:height="0.1283in"><draw:text-box><text:p text:style-name="MP7"><text:page-number text:select-page="current">19</text:page-number></text:p></draw:text-box></draw:frame><draw:frame draw:style-name="Mfr3" draw:name="Frame9911" text:anchor-type="char" svg:x="7.2972in" svg:y="10.8752in" svg:width="0.2in" svg:height="0.1283in"><draw:text-box><text:p text:style-name="MP7"><text:page-number text:select-page="current">19</text:page-number></text:p></draw:text-box></draw:frame><draw:frame draw:style-name="Mfr4" draw:name="Frame9811" text:anchor-type="char" svg:x="7.2972in" svg:y="10.8752in" svg:width="0.2in" svg:height="0.1283in"><draw:text-box><text:p text:style-name="MP7"><text:page-number text:select-page="current">19</text:page-number></text:p></draw:text-box></draw:frame><draw:frame draw:style-name="Mfr2" draw:name="Image450" text:anchor-type="char" svg:x="0.7752in" svg:y="10.8756in" svg:width="1.9138in" svg:height="0.1217in"><draw:image xlink:href="Pictures/10000001000000B70000000B07D9C1C2.png" xlink:type="simple" xlink:show="embed" xlink:actuate="onLoad" draw:mime-type="image/png"/></draw:frame><draw:frame draw:style-name="Mfr2" draw:name="Image451"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277 Copy 1" text:anchor-type="char" svg:x="3.7902in" svg:y="10.5945in" svg:width="0.6866in" svg:height="0.6189in" draw:z-index="391"><draw:image xlink:href="Pictures/10000001000000840000007752069C51.png" xlink:type="simple" xlink:show="embed" xlink:actuate="onLoad" draw:mime-type="image/png"/></draw:frame><draw:frame draw:style-name="Mfr2" draw:name="Image452" text:anchor-type="char" svg:x="0.7736in" svg:y="10.8752in" svg:width="1.9181in" svg:height="0.128in" draw:z-index="467"><draw:image xlink:href="Pictures/10000001000000B80000000C00EA2F60.png" xlink:type="simple" xlink:show="embed" xlink:actuate="onLoad" draw:mime-type="image/png"/></draw:frame><draw:frame draw:style-name="Mfr2" draw:name="Image453" text:anchor-type="char" svg:x="7.2972in" svg:y="10.8752in" svg:width="0.1984in" svg:height="0.128in" draw:z-index="465"><draw:image xlink:href="Pictures/10000001000000130000000C5161F074.png" xlink:type="simple" xlink:show="embed" xlink:actuate="onLoad" draw:mime-type="image/png"/></draw:frame></text:p>
      </style:footer-left>
    </style:master-page>
    <style:master-page style:name="Converted18" style:page-layout-name="Mpm6" draw:style-name="Mdp1">
      <style:header>
        <text:p text:style-name="MP1"><draw:frame draw:style-name="Mfr2" draw:name="Image228" text:anchor-type="char" svg:x="0.4925in" svg:y="0in" svg:width="7.7756in" svg:height="1.3874in" draw:z-index="388"><draw:image xlink:href="Pictures/10000001000002EA00000085A3334DB7.png" xlink:type="simple" xlink:show="embed" xlink:actuate="onLoad" draw:mime-type="image/png"/></draw:frame><draw:frame draw:style-name="Mfr2" draw:name="Image229" text:anchor-type="char" svg:x="1.6811in" svg:y="0.5965in" svg:width="1.5984in" svg:height="0.4035in" draw:z-index="390"><draw:image xlink:href="Pictures/100000010000009900000026A14CA22C.png" xlink:type="simple" xlink:show="embed" xlink:actuate="onLoad" draw:mime-type="image/png"/></draw:frame><draw:frame draw:style-name="Mfr2" draw:name="Image238" text:anchor-type="char" svg:x="5.5709in" svg:y="0.7409in" svg:width="1.9236in" svg:height="0.2028in" draw:z-index="392"><draw:image xlink:href="Pictures/10000001000000B800000013402D6D80.png" xlink:type="simple" xlink:show="embed" xlink:actuate="onLoad" draw:mime-type="image/png"/></draw:frame></text:p>
      </style:header>
      <style:header-left>
        <text:p text:style-name="MP1"><draw:frame draw:style-name="Mfr4" draw:name="Frame103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04"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06"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06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04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04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05"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07"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07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05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239" text:anchor-type="char" svg:x="0.4925in" svg:y="0in" svg:width="7.7756in" svg:height="1.3874in"><draw:image xlink:href="Pictures/10000001000002EA00000085A3334DB7.png" xlink:type="simple" xlink:show="embed" xlink:actuate="onLoad" draw:mime-type="image/png"/></draw:frame><draw:frame draw:style-name="Mfr2" draw:name="Image341" text:anchor-type="char" svg:x="1.6811in" svg:y="0.5965in" svg:width="1.5984in" svg:height="0.4035in"><draw:image xlink:href="Pictures/100000010000009900000026A14CA22C.png" xlink:type="simple" xlink:show="embed" xlink:actuate="onLoad" draw:mime-type="image/png"/></draw:frame><draw:frame draw:style-name="Mfr2" draw:name="Image344"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320" text:anchor-type="char" svg:x="3.7902in" svg:y="10.5945in" svg:width="0.6866in" svg:height="0.6189in" draw:z-index="200"><draw:image xlink:href="Pictures/10000001000000840000007752069C51.png" xlink:type="simple" xlink:show="embed" xlink:actuate="onLoad" draw:mime-type="image/png"/></draw:frame><draw:frame draw:style-name="Mfr2" draw:name="Image240" text:anchor-type="char" svg:x="0.7736in" svg:y="10.8752in" svg:width="1.9181in" svg:height="0.128in" draw:z-index="393"><draw:image xlink:href="Pictures/10000001000000B80000000C00EA2F60.png" xlink:type="simple" xlink:show="embed" xlink:actuate="onLoad" draw:mime-type="image/png"/></draw:frame><draw:frame draw:style-name="Mfr2" draw:name="Image241" text:anchor-type="char" svg:x="7.2972in" svg:y="10.8752in" svg:width="0.1984in" svg:height="0.128in" draw:z-index="394"><draw:image xlink:href="Pictures/10000001000000130000000C5161F074.png" xlink:type="simple" xlink:show="embed" xlink:actuate="onLoad" draw:mime-type="image/png"/></draw:frame></text:p>
      </style:footer>
      <style:footer-left>
        <text:p text:style-name="MP1"><draw:frame draw:style-name="Mfr1" draw:name="Image 323" text:anchor-type="char" svg:x="3.7902in" svg:y="10.5945in" svg:width="0.6866in" svg:height="0.6189in"><draw:image xlink:href="Pictures/10000001000000840000007752069C51.png" xlink:type="simple" xlink:show="embed" xlink:actuate="onLoad" draw:mime-type="image/png"/></draw:frame><draw:frame draw:style-name="Mfr4" draw:name="Frame10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811" text:anchor-type="char" svg:x="7.2972in" svg:y="10.8752in" svg:width="0.2in" svg:height="0.1283in"><draw:text-box><text:p text:style-name="MP7"><text:page-number text:select-page="current">20</text:page-number></text:p></draw:text-box></draw:frame><draw:frame draw:style-name="Mfr3" draw:name="Frame108" text:anchor-type="char" svg:x="7.2972in" svg:y="10.8752in" svg:width="0.2in" svg:height="0.1283in"><draw:text-box><text:p text:style-name="MP7"><text:page-number text:select-page="current">20</text:page-number></text:p></draw:text-box></draw:frame><draw:frame draw:style-name="Mfr3" draw:name="Frame111" text:anchor-type="char" svg:x="7.2972in" svg:y="10.8752in" svg:width="0.2in" svg:height="0.1283in"><draw:text-box><text:p text:style-name="MP7"><text:page-number text:select-page="current">20</text:page-number></text:p></draw:text-box></draw:frame><draw:frame draw:style-name="Mfr3" draw:name="Frame1111" text:anchor-type="char" svg:x="7.2972in" svg:y="10.8752in" svg:width="0.2in" svg:height="0.1283in"><draw:text-box><text:p text:style-name="MP7"><text:page-number text:select-page="current">20</text:page-number></text:p></draw:text-box></draw:frame><draw:frame draw:style-name="Mfr3" draw:name="Frame1091" text:anchor-type="char" svg:x="7.2972in" svg:y="10.8752in" svg:width="0.2in" svg:height="0.1283in"><draw:text-box><text:p text:style-name="MP7"><text:page-number text:select-page="current">20</text:page-number></text:p></draw:text-box></draw:frame><draw:frame draw:style-name="Mfr2" draw:name="Image245" text:anchor-type="char" svg:x="0.7736in" svg:y="10.8752in" svg:width="1.9181in" svg:height="0.128in"><draw:image xlink:href="Pictures/10000001000000B80000000C00EA2F60.png" xlink:type="simple" xlink:show="embed" xlink:actuate="onLoad" draw:mime-type="image/png"/></draw:frame><draw:frame draw:style-name="Mfr2" draw:name="Image340"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9" style:page-layout-name="Mpm6" draw:style-name="Mdp1">
      <style:header>
        <text:p text:style-name="MP1"><draw:frame draw:style-name="Mfr3" draw:name="Frame109"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12"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1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10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09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13"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13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13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1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110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454" text:anchor-type="char" svg:x="0.4925in" svg:y="0in" svg:width="7.7756in" svg:height="1.3874in"><draw:image xlink:href="Pictures/10000001000002EA00000085A3334DB7.png" xlink:type="simple" xlink:show="embed" xlink:actuate="onLoad" draw:mime-type="image/png"/></draw:frame><draw:frame draw:style-name="Mfr2" draw:name="Image455" text:anchor-type="char" svg:x="1.6811in" svg:y="0.5965in" svg:width="1.5984in" svg:height="0.4035in"><draw:image xlink:href="Pictures/100000010000009900000026A14CA22C.png" xlink:type="simple" xlink:show="embed" xlink:actuate="onLoad" draw:mime-type="image/png"/></draw:frame><draw:frame draw:style-name="Mfr2" draw:name="Image457"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458" text:anchor-type="char" svg:x="0.4925in" svg:y="0in" svg:width="7.7756in" svg:height="1.3874in" draw:z-index="414"><draw:image xlink:href="Pictures/10000001000002EA00000085A3334DB7.png" xlink:type="simple" xlink:show="embed" xlink:actuate="onLoad" draw:mime-type="image/png"/></draw:frame><draw:frame draw:style-name="Mfr2" draw:name="Image459" text:anchor-type="char" svg:x="1.6811in" svg:y="0.5965in" svg:width="1.5984in" svg:height="0.4035in" draw:z-index="412"><draw:image xlink:href="Pictures/100000010000009900000026A14CA22C.png" xlink:type="simple" xlink:show="embed" xlink:actuate="onLoad" draw:mime-type="image/png"/></draw:frame><draw:frame draw:style-name="Mfr2" draw:name="Image461" text:anchor-type="char" svg:x="5.5709in" svg:y="0.7409in" svg:width="1.9236in" svg:height="0.2028in" draw:z-index="411"><draw:image xlink:href="Pictures/10000001000000B800000013402D6D80.png" xlink:type="simple" xlink:show="embed" xlink:actuate="onLoad" draw:mime-type="image/png"/></draw:frame></text:p>
      </style:header-left>
      <style:footer>
        <text:p text:style-name="MP1"><draw:frame draw:style-name="Mfr1" draw:name="Image 320 Copy 1" text:anchor-type="char" svg:x="3.7902in" svg:y="10.5945in" svg:width="0.6866in" svg:height="0.6189in"><draw:image xlink:href="Pictures/10000001000000840000007752069C51.png" xlink:type="simple" xlink:show="embed" xlink:actuate="onLoad" draw:mime-type="image/png"/></draw:frame><draw:frame draw:style-name="Mfr3" draw:name="Frame11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13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7" text:anchor-type="char" svg:x="7.2972in" svg:y="10.8752in" svg:width="0.2in" svg:height="0.1283in"><draw:text-box><text:p text:style-name="MP7"><text:page-number text:select-page="current">21</text:page-number></text:p></draw:text-box></draw:frame><draw:frame draw:style-name="Mfr3" draw:name="Frame1171" text:anchor-type="char" svg:x="7.2972in" svg:y="10.8752in" svg:width="0.2in" svg:height="0.1283in"><draw:text-box><text:p text:style-name="MP7"><text:page-number text:select-page="current">21</text:page-number></text:p></draw:text-box></draw:frame><draw:frame draw:style-name="Mfr3" draw:name="Frame11711" text:anchor-type="char" svg:x="7.2972in" svg:y="10.8752in" svg:width="0.2in" svg:height="0.1283in"><draw:text-box><text:p text:style-name="MP7"><text:page-number text:select-page="current">21</text:page-number></text:p></draw:text-box></draw:frame><draw:frame draw:style-name="Mfr3" draw:name="Frame1151" text:anchor-type="char" svg:x="7.2972in" svg:y="10.8752in" svg:width="0.2in" svg:height="0.1283in"><draw:text-box><text:p text:style-name="MP7"><text:page-number text:select-page="current">21</text:page-number></text:p></draw:text-box></draw:frame><draw:frame draw:style-name="Mfr4" draw:name="Frame11411" text:anchor-type="char" svg:x="7.2972in" svg:y="10.8752in" svg:width="0.2in" svg:height="0.1283in"><draw:text-box><text:p text:style-name="MP7"><text:page-number text:select-page="current">21</text:page-number></text:p></draw:text-box></draw:frame><draw:frame draw:style-name="Mfr2" draw:name="Image462" text:anchor-type="char" svg:x="0.7736in" svg:y="10.8752in" svg:width="1.9181in" svg:height="0.128in"><draw:image xlink:href="Pictures/10000001000000B80000000C00EA2F60.png" xlink:type="simple" xlink:show="embed" xlink:actuate="onLoad" draw:mime-type="image/png"/></draw:frame><draw:frame draw:style-name="Mfr2" draw:name="Image464"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323 Copy 1" text:anchor-type="char" svg:x="3.7902in" svg:y="10.5945in" svg:width="0.6866in" svg:height="0.6189in" draw:z-index="39"><draw:image xlink:href="Pictures/10000001000000840000007752069C51.png" xlink:type="simple" xlink:show="embed" xlink:actuate="onLoad" draw:mime-type="image/png"/></draw:frame><draw:frame draw:style-name="Mfr2" draw:name="Image465" text:anchor-type="char" svg:x="0.7736in" svg:y="10.8752in" svg:width="1.9181in" svg:height="0.128in" draw:z-index="413"><draw:image xlink:href="Pictures/10000001000000B80000000C00EA2F60.png" xlink:type="simple" xlink:show="embed" xlink:actuate="onLoad" draw:mime-type="image/png"/></draw:frame><draw:frame draw:style-name="Mfr2" draw:name="Image466" text:anchor-type="char" svg:x="7.2972in" svg:y="10.8752in" svg:width="0.1984in" svg:height="0.128in" draw:z-index="417"><draw:image xlink:href="Pictures/10000001000000130000000C5161F074.png" xlink:type="simple" xlink:show="embed" xlink:actuate="onLoad" draw:mime-type="image/png"/></draw:frame></text:p>
      </style:footer-left>
    </style:master-page>
    <style:master-page style:name="Converted20" style:page-layout-name="Mpm6" draw:style-name="Mdp1">
      <style:header>
        <text:p text:style-name="MP1"><draw:frame draw:style-name="Mfr2" draw:name="Image467" text:anchor-type="char" svg:x="0.4925in" svg:y="0in" svg:width="7.7756in" svg:height="1.3874in" draw:z-index="426"><draw:image xlink:href="Pictures/10000001000002EA00000085A3334DB7.png" xlink:type="simple" xlink:show="embed" xlink:actuate="onLoad" draw:mime-type="image/png"/></draw:frame><draw:frame draw:style-name="Mfr2" draw:name="Image468" text:anchor-type="char" svg:x="1.6811in" svg:y="0.5965in" svg:width="1.5984in" svg:height="0.4035in" draw:z-index="425"><draw:image xlink:href="Pictures/100000010000009900000026A14CA22C.png" xlink:type="simple" xlink:show="embed" xlink:actuate="onLoad" draw:mime-type="image/png"/></draw:frame><draw:frame draw:style-name="Mfr2" draw:name="Image469" text:anchor-type="char" svg:x="5.5709in" svg:y="0.7409in" svg:width="1.9236in" svg:height="0.2028in" draw:z-index="424"><draw:image xlink:href="Pictures/10000001000000B800000013402D6D80.png" xlink:type="simple" xlink:show="embed" xlink:actuate="onLoad" draw:mime-type="image/png"/></draw:frame></text:p>
      </style:header>
      <style:header-left>
        <text:p text:style-name="MP1"><draw:frame draw:style-name="Mfr3" draw:name="Frame122"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2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22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20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19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23"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23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23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2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120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472" text:anchor-type="char" svg:x="0.4925in" svg:y="0in" svg:width="7.7756in" svg:height="1.3874in"><draw:image xlink:href="Pictures/10000001000002EA00000085A3334DB7.png" xlink:type="simple" xlink:show="embed" xlink:actuate="onLoad" draw:mime-type="image/png"/></draw:frame><draw:frame draw:style-name="Mfr2" draw:name="Image473" text:anchor-type="char" svg:x="1.6811in" svg:y="0.5965in" svg:width="1.5984in" svg:height="0.4035in"><draw:image xlink:href="Pictures/100000010000009900000026A14CA22C.png" xlink:type="simple" xlink:show="embed" xlink:actuate="onLoad" draw:mime-type="image/png"/></draw:frame><draw:frame draw:style-name="Mfr2" draw:name="Image475"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320 Copy 1 Copy 1" text:anchor-type="char" svg:x="3.7902in" svg:y="10.5945in" svg:width="0.6866in" svg:height="0.6189in" draw:z-index="159"><draw:image xlink:href="Pictures/10000001000000840000007752069C51.png" xlink:type="simple" xlink:show="embed" xlink:actuate="onLoad" draw:mime-type="image/png"/></draw:frame><draw:frame draw:style-name="Mfr2" draw:name="Image476" text:anchor-type="char" svg:x="0.7736in" svg:y="10.8752in" svg:width="1.9181in" svg:height="0.128in" draw:z-index="428"><draw:image xlink:href="Pictures/10000001000000B80000000C00EA2F60.png" xlink:type="simple" xlink:show="embed" xlink:actuate="onLoad" draw:mime-type="image/png"/></draw:frame><draw:frame draw:style-name="Mfr2" draw:name="Image478" text:anchor-type="char" svg:x="7.2972in" svg:y="10.8752in" svg:width="0.1984in" svg:height="0.128in" draw:z-index="427"><draw:image xlink:href="Pictures/10000001000000130000000C5161F074.png" xlink:type="simple" xlink:show="embed" xlink:actuate="onLoad" draw:mime-type="image/png"/></draw:frame></text:p>
      </style:footer>
      <style:footer-left>
        <text:p text:style-name="MP1"><draw:frame draw:style-name="Mfr1" draw:name="Image 323 Copy 1 Copy 1" text:anchor-type="char" svg:x="3.7902in" svg:y="10.5945in" svg:width="0.6866in" svg:height="0.6189in"><draw:image xlink:href="Pictures/10000001000000840000007752069C51.png" xlink:type="simple" xlink:show="embed" xlink:actuate="onLoad" draw:mime-type="image/png"/></draw:frame><draw:frame draw:style-name="Mfr3" draw:name="Frame12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3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7" text:anchor-type="char" svg:x="7.2972in" svg:y="10.8752in" svg:width="0.2in" svg:height="0.1283in"><draw:text-box><text:p text:style-name="MP7"><text:page-number text:select-page="current">22</text:page-number></text:p></draw:text-box></draw:frame><draw:frame draw:style-name="Mfr3" draw:name="Frame1271" text:anchor-type="char" svg:x="7.2972in" svg:y="10.8752in" svg:width="0.2in" svg:height="0.1283in"><draw:text-box><text:p text:style-name="MP7"><text:page-number text:select-page="current">22</text:page-number></text:p></draw:text-box></draw:frame><draw:frame draw:style-name="Mfr3" draw:name="Frame12711" text:anchor-type="char" svg:x="7.2972in" svg:y="10.8752in" svg:width="0.2in" svg:height="0.1283in"><draw:text-box><text:p text:style-name="MP7"><text:page-number text:select-page="current">22</text:page-number></text:p></draw:text-box></draw:frame><draw:frame draw:style-name="Mfr3" draw:name="Frame1251" text:anchor-type="char" svg:x="7.2972in" svg:y="10.8752in" svg:width="0.2in" svg:height="0.1283in"><draw:text-box><text:p text:style-name="MP7"><text:page-number text:select-page="current">22</text:page-number></text:p></draw:text-box></draw:frame><draw:frame draw:style-name="Mfr4" draw:name="Frame12411" text:anchor-type="char" svg:x="7.2972in" svg:y="10.8752in" svg:width="0.2in" svg:height="0.1283in"><draw:text-box><text:p text:style-name="MP7"><text:page-number text:select-page="current">22</text:page-number></text:p></draw:text-box></draw:frame><draw:frame draw:style-name="Mfr2" draw:name="Image479" text:anchor-type="char" svg:x="0.7736in" svg:y="10.8752in" svg:width="1.9181in" svg:height="0.128in"><draw:image xlink:href="Pictures/10000001000000B80000000C00EA2F60.png" xlink:type="simple" xlink:show="embed" xlink:actuate="onLoad" draw:mime-type="image/png"/></draw:frame><draw:frame draw:style-name="Mfr2" draw:name="Image480"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1" style:page-layout-name="Mpm6" draw:style-name="Mdp1">
      <style:header>
        <text:p text:style-name="MP1"><draw:frame draw:style-name="Mfr3" draw:name="Frame128"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28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28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26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25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29"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29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29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27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1261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481" text:anchor-type="char" svg:x="0.4925in" svg:y="0in" svg:width="7.7756in" svg:height="1.3874in"><draw:image xlink:href="Pictures/10000001000002EA00000085A3334DB7.png" xlink:type="simple" xlink:show="embed" xlink:actuate="onLoad" draw:mime-type="image/png"/></draw:frame><draw:frame draw:style-name="Mfr2" draw:name="Image482" text:anchor-type="char" svg:x="1.6811in" svg:y="0.5965in" svg:width="1.5984in" svg:height="0.4035in"><draw:image xlink:href="Pictures/100000010000009900000026A14CA22C.png" xlink:type="simple" xlink:show="embed" xlink:actuate="onLoad" draw:mime-type="image/png"/></draw:frame><draw:frame draw:style-name="Mfr2" draw:name="Image483"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486" text:anchor-type="char" svg:x="0.4925in" svg:y="0in" svg:width="7.7756in" svg:height="1.3874in" draw:z-index="434"><draw:image xlink:href="Pictures/10000001000002EA00000085A3334DB7.png" xlink:type="simple" xlink:show="embed" xlink:actuate="onLoad" draw:mime-type="image/png"/></draw:frame><draw:frame draw:style-name="Mfr2" draw:name="Image487" text:anchor-type="char" svg:x="1.6811in" svg:y="0.5965in" svg:width="1.5984in" svg:height="0.4035in" draw:z-index="433"><draw:image xlink:href="Pictures/100000010000009900000026A14CA22C.png" xlink:type="simple" xlink:show="embed" xlink:actuate="onLoad" draw:mime-type="image/png"/></draw:frame><draw:frame draw:style-name="Mfr2" draw:name="Image488" text:anchor-type="char" svg:x="5.5709in" svg:y="0.7409in" svg:width="1.9236in" svg:height="0.2028in" draw:z-index="432"><draw:image xlink:href="Pictures/10000001000000B800000013402D6D80.png" xlink:type="simple" xlink:show="embed" xlink:actuate="onLoad" draw:mime-type="image/png"/></draw:frame></text:p>
      </style:header-left>
      <style:footer>
        <text:p text:style-name="MP1"><draw:frame draw:style-name="Mfr1" draw:name="Image 320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3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9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4" text:anchor-type="char" svg:x="7.2972in" svg:y="10.8752in" svg:width="0.2in" svg:height="0.1283in"><draw:text-box><text:p text:style-name="MP7"><text:page-number text:select-page="current">23</text:page-number></text:p></draw:text-box></draw:frame><draw:frame draw:style-name="Mfr3" draw:name="Frame1341" text:anchor-type="char" svg:x="7.2972in" svg:y="10.8752in" svg:width="0.2in" svg:height="0.1283in"><draw:text-box><text:p text:style-name="MP7"><text:page-number text:select-page="current">23</text:page-number></text:p></draw:text-box></draw:frame><draw:frame draw:style-name="Mfr3" draw:name="Frame13411" text:anchor-type="char" svg:x="7.2972in" svg:y="10.8752in" svg:width="0.2in" svg:height="0.1283in"><draw:text-box><text:p text:style-name="MP7"><text:page-number text:select-page="current">23</text:page-number></text:p></draw:text-box></draw:frame><draw:frame draw:style-name="Mfr3" draw:name="Frame13111" text:anchor-type="char" svg:x="7.2972in" svg:y="10.8752in" svg:width="0.2in" svg:height="0.1283in"><draw:text-box><text:p text:style-name="MP7"><text:page-number text:select-page="current">23</text:page-number></text:p></draw:text-box></draw:frame><draw:frame draw:style-name="Mfr4" draw:name="Frame13011" text:anchor-type="char" svg:x="7.2972in" svg:y="10.8752in" svg:width="0.2in" svg:height="0.1283in"><draw:text-box><text:p text:style-name="MP7"><text:page-number text:select-page="current">23</text:page-number></text:p></draw:text-box></draw:frame><draw:frame draw:style-name="Mfr2" draw:name="Image490" text:anchor-type="char" svg:x="0.7736in" svg:y="10.8752in" svg:width="1.9181in" svg:height="0.128in"><draw:image xlink:href="Pictures/10000001000000B80000000C00EA2F60.png" xlink:type="simple" xlink:show="embed" xlink:actuate="onLoad" draw:mime-type="image/png"/></draw:frame><draw:frame draw:style-name="Mfr2" draw:name="Image491"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323 Copy 1 Copy 1 Copy 1" text:anchor-type="char" svg:x="3.7902in" svg:y="10.5945in" svg:width="0.6866in" svg:height="0.6189in" draw:z-index="334"><draw:image xlink:href="Pictures/10000001000000840000007752069C51.png" xlink:type="simple" xlink:show="embed" xlink:actuate="onLoad" draw:mime-type="image/png"/></draw:frame><draw:frame draw:style-name="Mfr2" draw:name="Image493" text:anchor-type="char" svg:x="0.7736in" svg:y="10.8752in" svg:width="1.9181in" svg:height="0.128in" draw:z-index="436"><draw:image xlink:href="Pictures/10000001000000B80000000C00EA2F60.png" xlink:type="simple" xlink:show="embed" xlink:actuate="onLoad" draw:mime-type="image/png"/></draw:frame><draw:frame draw:style-name="Mfr2" draw:name="Image494" text:anchor-type="char" svg:x="7.2972in" svg:y="10.8752in" svg:width="0.1984in" svg:height="0.128in" draw:z-index="435"><draw:image xlink:href="Pictures/10000001000000130000000C5161F074.png" xlink:type="simple" xlink:show="embed" xlink:actuate="onLoad" draw:mime-type="image/png"/></draw:frame></text:p>
      </style:footer-left>
    </style:master-page>
    <style:master-page style:name="Converted22" style:page-layout-name="Mpm6" draw:style-name="Mdp1">
      <style:header>
        <text:p text:style-name="MP1"><draw:frame draw:style-name="Mfr2" draw:name="Image495" text:anchor-type="char" svg:x="0.4925in" svg:y="0in" svg:width="7.7756in" svg:height="1.3874in" draw:z-index="442"><draw:image xlink:href="Pictures/10000001000002EA00000085A3334DB7.png" xlink:type="simple" xlink:show="embed" xlink:actuate="onLoad" draw:mime-type="image/png"/></draw:frame><draw:frame draw:style-name="Mfr2" draw:name="Image496" text:anchor-type="char" svg:x="1.6811in" svg:y="0.5965in" svg:width="1.5984in" svg:height="0.4035in" draw:z-index="441"><draw:image xlink:href="Pictures/100000010000009900000026A14CA22C.png" xlink:type="simple" xlink:show="embed" xlink:actuate="onLoad" draw:mime-type="image/png"/></draw:frame><draw:frame draw:style-name="Mfr2" draw:name="Image497" text:anchor-type="char" svg:x="5.5709in" svg:y="0.7409in" svg:width="1.9236in" svg:height="0.2028in" draw:z-index="440"><draw:image xlink:href="Pictures/10000001000000B800000013402D6D80.png" xlink:type="simple" xlink:show="embed" xlink:actuate="onLoad" draw:mime-type="image/png"/></draw:frame></text:p>
      </style:header>
      <style:header-left>
        <text:p text:style-name="MP1"><draw:frame draw:style-name="Mfr3" draw:name="Frame139"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39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39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36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35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40"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40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40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37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136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498" text:anchor-type="char" svg:x="0.4925in" svg:y="0in" svg:width="7.7756in" svg:height="1.3874in"><draw:image xlink:href="Pictures/10000001000002EA00000085A3334DB7.png" xlink:type="simple" xlink:show="embed" xlink:actuate="onLoad" draw:mime-type="image/png"/></draw:frame><draw:frame draw:style-name="Mfr2" draw:name="Image505" text:anchor-type="char" svg:x="1.6811in" svg:y="0.5965in" svg:width="1.5984in" svg:height="0.4035in"><draw:image xlink:href="Pictures/100000010000009900000026A14CA22C.png" xlink:type="simple" xlink:show="embed" xlink:actuate="onLoad" draw:mime-type="image/png"/></draw:frame><draw:frame draw:style-name="Mfr2" draw:name="Image506"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320 Copy 1 Copy 1 Copy 1 Copy 1" text:anchor-type="char" svg:x="3.7902in" svg:y="10.5945in" svg:width="0.6866in" svg:height="0.6189in" draw:z-index="344"><draw:image xlink:href="Pictures/10000001000000840000007752069C51.png" xlink:type="simple" xlink:show="embed" xlink:actuate="onLoad" draw:mime-type="image/png"/></draw:frame><draw:frame draw:style-name="Mfr2" draw:name="Image507" text:anchor-type="char" svg:x="0.7736in" svg:y="10.8752in" svg:width="1.9181in" svg:height="0.128in" draw:z-index="444"><draw:image xlink:href="Pictures/10000001000000B80000000C00EA2F60.png" xlink:type="simple" xlink:show="embed" xlink:actuate="onLoad" draw:mime-type="image/png"/></draw:frame><draw:frame draw:style-name="Mfr2" draw:name="Image508" text:anchor-type="char" svg:x="7.2972in" svg:y="10.8752in" svg:width="0.1984in" svg:height="0.128in" draw:z-index="443"><draw:image xlink:href="Pictures/10000001000000130000000C5161F074.png" xlink:type="simple" xlink:show="embed" xlink:actuate="onLoad" draw:mime-type="image/png"/></draw:frame></text:p>
      </style:footer>
      <style:footer-left>
        <text:p text:style-name="MP1"><draw:frame draw:style-name="Mfr1" draw:name="Image 323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4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0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39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4" text:anchor-type="char" svg:x="7.2972in" svg:y="10.8752in" svg:width="0.2in" svg:height="0.1283in"><draw:text-box><text:p text:style-name="MP7"><text:page-number text:select-page="current">24</text:page-number></text:p></draw:text-box></draw:frame><draw:frame draw:style-name="Mfr3" draw:name="Frame1441" text:anchor-type="char" svg:x="7.2972in" svg:y="10.8752in" svg:width="0.2in" svg:height="0.1283in"><draw:text-box><text:p text:style-name="MP7"><text:page-number text:select-page="current">24</text:page-number></text:p></draw:text-box></draw:frame><draw:frame draw:style-name="Mfr3" draw:name="Frame14411" text:anchor-type="char" svg:x="7.2972in" svg:y="10.8752in" svg:width="0.2in" svg:height="0.1283in"><draw:text-box><text:p text:style-name="MP7"><text:page-number text:select-page="current">24</text:page-number></text:p></draw:text-box></draw:frame><draw:frame draw:style-name="Mfr3" draw:name="Frame1411" text:anchor-type="char" svg:x="7.2972in" svg:y="10.8752in" svg:width="0.2in" svg:height="0.1283in"><draw:text-box><text:p text:style-name="MP7"><text:page-number text:select-page="current">24</text:page-number></text:p></draw:text-box></draw:frame><draw:frame draw:style-name="Mfr4" draw:name="Frame1401111" text:anchor-type="char" svg:x="7.2972in" svg:y="10.8752in" svg:width="0.2in" svg:height="0.1283in"><draw:text-box><text:p text:style-name="MP7"><text:page-number text:select-page="current">24</text:page-number></text:p></draw:text-box></draw:frame><draw:frame draw:style-name="Mfr2" draw:name="Image510" text:anchor-type="char" svg:x="0.7736in" svg:y="10.8752in" svg:width="1.9181in" svg:height="0.128in"><draw:image xlink:href="Pictures/10000001000000B80000000C00EA2F60.png" xlink:type="simple" xlink:show="embed" xlink:actuate="onLoad" draw:mime-type="image/png"/></draw:frame><draw:frame draw:style-name="Mfr2" draw:name="Image511"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3" style:page-layout-name="Mpm6" draw:style-name="Mdp1">
      <style:header>
        <text:p text:style-name="MP1"><draw:frame draw:style-name="Mfr3" draw:name="Frame145"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45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45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4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4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46"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46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46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43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142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515" text:anchor-type="char" svg:x="0.4925in" svg:y="0in" svg:width="7.7756in" svg:height="1.3874in"><draw:image xlink:href="Pictures/10000001000002EA00000085A3334DB7.png" xlink:type="simple" xlink:show="embed" xlink:actuate="onLoad" draw:mime-type="image/png"/></draw:frame><draw:frame draw:style-name="Mfr2" draw:name="Image516" text:anchor-type="char" svg:x="1.6811in" svg:y="0.5965in" svg:width="1.5984in" svg:height="0.4035in"><draw:image xlink:href="Pictures/100000010000009900000026A14CA22C.png" xlink:type="simple" xlink:show="embed" xlink:actuate="onLoad" draw:mime-type="image/png"/></draw:frame><draw:frame draw:style-name="Mfr2" draw:name="Image518"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519" text:anchor-type="char" svg:x="0.4925in" svg:y="0in" svg:width="7.7756in" svg:height="1.3874in" draw:z-index="449"><draw:image xlink:href="Pictures/10000001000002EA00000085A3334DB7.png" xlink:type="simple" xlink:show="embed" xlink:actuate="onLoad" draw:mime-type="image/png"/></draw:frame><draw:frame draw:style-name="Mfr2" draw:name="Image520" text:anchor-type="char" svg:x="1.6811in" svg:y="0.5965in" svg:width="1.5984in" svg:height="0.4035in" draw:z-index="452"><draw:image xlink:href="Pictures/100000010000009900000026A14CA22C.png" xlink:type="simple" xlink:show="embed" xlink:actuate="onLoad" draw:mime-type="image/png"/></draw:frame><draw:frame draw:style-name="Mfr2" draw:name="Image521" text:anchor-type="char" svg:x="5.5709in" svg:y="0.7409in" svg:width="1.9236in" svg:height="0.2028in" draw:z-index="451"><draw:image xlink:href="Pictures/10000001000000B800000013402D6D80.png" xlink:type="simple" xlink:show="embed" xlink:actuate="onLoad" draw:mime-type="image/png"/></draw:frame></text:p>
      </style:header-left>
      <style:footer>
        <text:p text:style-name="MP1"><draw:frame draw:style-name="Mfr1" draw:name="Image 320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4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0" text:anchor-type="char" svg:x="7.2972in" svg:y="10.8752in" svg:width="0.2in" svg:height="0.1283in"><draw:text-box><text:p text:style-name="MP7"><text:page-number text:select-page="current">25</text:page-number></text:p></draw:text-box></draw:frame><draw:frame draw:style-name="Mfr3" draw:name="Frame1501" text:anchor-type="char" svg:x="7.2972in" svg:y="10.8752in" svg:width="0.2in" svg:height="0.1283in"><draw:text-box><text:p text:style-name="MP7"><text:page-number text:select-page="current">25</text:page-number></text:p></draw:text-box></draw:frame><draw:frame draw:style-name="Mfr3" draw:name="Frame15011" text:anchor-type="char" svg:x="7.2972in" svg:y="10.8752in" svg:width="0.2in" svg:height="0.1283in"><draw:text-box><text:p text:style-name="MP7"><text:page-number text:select-page="current">25</text:page-number></text:p></draw:text-box></draw:frame><draw:frame draw:style-name="Mfr3" draw:name="Frame1471" text:anchor-type="char" svg:x="7.2972in" svg:y="10.8752in" svg:width="0.2in" svg:height="0.1283in"><draw:text-box><text:p text:style-name="MP7"><text:page-number text:select-page="current">25</text:page-number></text:p></draw:text-box></draw:frame><draw:frame draw:style-name="Mfr4" draw:name="Frame1461111" text:anchor-type="char" svg:x="7.2972in" svg:y="10.8752in" svg:width="0.2in" svg:height="0.1283in"><draw:text-box><text:p text:style-name="MP7"><text:page-number text:select-page="current">25</text:page-number></text:p></draw:text-box></draw:frame><draw:frame draw:style-name="Mfr2" draw:name="Image522" text:anchor-type="char" svg:x="0.7736in" svg:y="10.8752in" svg:width="1.9181in" svg:height="0.128in"><draw:image xlink:href="Pictures/10000001000000B80000000C00EA2F60.png" xlink:type="simple" xlink:show="embed" xlink:actuate="onLoad" draw:mime-type="image/png"/></draw:frame><draw:frame draw:style-name="Mfr2" draw:name="Image523"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323 Copy 1 Copy 1 Copy 1 Copy 1 Copy 1" text:anchor-type="char" svg:x="3.7902in" svg:y="10.5945in" svg:width="0.6866in" svg:height="0.6189in" draw:z-index="371"><draw:image xlink:href="Pictures/10000001000000840000007752069C51.png" xlink:type="simple" xlink:show="embed" xlink:actuate="onLoad" draw:mime-type="image/png"/></draw:frame><draw:frame draw:style-name="Mfr2" draw:name="Image528" text:anchor-type="char" svg:x="0.7736in" svg:y="10.8752in" svg:width="1.9181in" svg:height="0.128in" draw:z-index="455"><draw:image xlink:href="Pictures/10000001000000B80000000C00EA2F60.png" xlink:type="simple" xlink:show="embed" xlink:actuate="onLoad" draw:mime-type="image/png"/></draw:frame><draw:frame draw:style-name="Mfr2" draw:name="Image529" text:anchor-type="char" svg:x="7.2972in" svg:y="10.8752in" svg:width="0.1984in" svg:height="0.128in" draw:z-index="454"><draw:image xlink:href="Pictures/10000001000000130000000C5161F074.png" xlink:type="simple" xlink:show="embed" xlink:actuate="onLoad" draw:mime-type="image/png"/></draw:frame></text:p>
      </style:footer-left>
    </style:master-page>
    <style:master-page style:name="Converted24" style:page-layout-name="Mpm6" draw:style-name="Mdp1">
      <style:header>
        <text:p text:style-name="MP1"><draw:frame draw:style-name="Mfr2" draw:name="Image530" text:anchor-type="char" svg:x="0.4925in" svg:y="0in" svg:width="7.7756in" svg:height="1.3874in" draw:z-index="460"><draw:image xlink:href="Pictures/10000001000002EA00000085A3334DB7.png" xlink:type="simple" xlink:show="embed" xlink:actuate="onLoad" draw:mime-type="image/png"/></draw:frame><draw:frame draw:style-name="Mfr2" draw:name="Image531" text:anchor-type="char" svg:x="1.6811in" svg:y="0.5965in" svg:width="1.5984in" svg:height="0.4035in" draw:z-index="459"><draw:image xlink:href="Pictures/100000010000009900000026A14CA22C.png" xlink:type="simple" xlink:show="embed" xlink:actuate="onLoad" draw:mime-type="image/png"/></draw:frame><draw:frame draw:style-name="Mfr2" draw:name="Image532" text:anchor-type="char" svg:x="5.5709in" svg:y="0.7409in" svg:width="1.9236in" svg:height="0.2028in" draw:z-index="458"><draw:image xlink:href="Pictures/10000001000000B800000013402D6D80.png" xlink:type="simple" xlink:show="embed" xlink:actuate="onLoad" draw:mime-type="image/png"/></draw:frame></text:p>
      </style:header>
      <style:header-left>
        <text:p text:style-name="MP1"><draw:frame draw:style-name="Mfr3" draw:name="Frame155"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55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55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5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5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56"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56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56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53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152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533" text:anchor-type="char" svg:x="0.4925in" svg:y="0in" svg:width="7.7756in" svg:height="1.3874in"><draw:image xlink:href="Pictures/10000001000002EA00000085A3334DB7.png" xlink:type="simple" xlink:show="embed" xlink:actuate="onLoad" draw:mime-type="image/png"/></draw:frame><draw:frame draw:style-name="Mfr2" draw:name="Image534" text:anchor-type="char" svg:x="1.6811in" svg:y="0.5965in" svg:width="1.5984in" svg:height="0.4035in"><draw:image xlink:href="Pictures/100000010000009900000026A14CA22C.png" xlink:type="simple" xlink:show="embed" xlink:actuate="onLoad" draw:mime-type="image/png"/></draw:frame><draw:frame draw:style-name="Mfr2" draw:name="Image535"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320 Copy 1 Copy 1 Copy 1 Copy 1 Copy 1 Copy 1" text:anchor-type="char" svg:x="3.7902in" svg:y="10.5945in" svg:width="0.6866in" svg:height="0.6189in" draw:z-index="379"><draw:image xlink:href="Pictures/10000001000000840000007752069C51.png" xlink:type="simple" xlink:show="embed" xlink:actuate="onLoad" draw:mime-type="image/png"/></draw:frame><draw:frame draw:style-name="Mfr2" draw:name="Image536" text:anchor-type="char" svg:x="0.7736in" svg:y="10.8752in" svg:width="1.9181in" svg:height="0.128in" draw:z-index="461"><draw:image xlink:href="Pictures/10000001000000B80000000C00EA2F60.png" xlink:type="simple" xlink:show="embed" xlink:actuate="onLoad" draw:mime-type="image/png"/></draw:frame><draw:frame draw:style-name="Mfr2" draw:name="Image537" text:anchor-type="char" svg:x="7.2972in" svg:y="10.8752in" svg:width="0.1984in" svg:height="0.128in" draw:z-index="466"><draw:image xlink:href="Pictures/10000001000000130000000C5161F074.png" xlink:type="simple" xlink:show="embed" xlink:actuate="onLoad" draw:mime-type="image/png"/></draw:frame></text:p>
      </style:footer>
      <style:footer-left>
        <text:p text:style-name="MP1"><draw:frame draw:style-name="Mfr1" draw:name="Image 323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5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5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0" text:anchor-type="char" svg:x="7.2972in" svg:y="10.8752in" svg:width="0.2in" svg:height="0.1283in"><draw:text-box><text:p text:style-name="MP7"><text:page-number text:select-page="current">26</text:page-number></text:p></draw:text-box></draw:frame><draw:frame draw:style-name="Mfr3" draw:name="Frame1601" text:anchor-type="char" svg:x="7.2972in" svg:y="10.8752in" svg:width="0.2in" svg:height="0.1283in"><draw:text-box><text:p text:style-name="MP7"><text:page-number text:select-page="current">26</text:page-number></text:p></draw:text-box></draw:frame><draw:frame draw:style-name="Mfr3" draw:name="Frame16011" text:anchor-type="char" svg:x="7.2972in" svg:y="10.8752in" svg:width="0.2in" svg:height="0.1283in"><draw:text-box><text:p text:style-name="MP7"><text:page-number text:select-page="current">26</text:page-number></text:p></draw:text-box></draw:frame><draw:frame draw:style-name="Mfr3" draw:name="Frame1571" text:anchor-type="char" svg:x="7.2972in" svg:y="10.8752in" svg:width="0.2in" svg:height="0.1283in"><draw:text-box><text:p text:style-name="MP7"><text:page-number text:select-page="current">26</text:page-number></text:p></draw:text-box></draw:frame><draw:frame draw:style-name="Mfr4" draw:name="Frame1561111" text:anchor-type="char" svg:x="7.2972in" svg:y="10.8752in" svg:width="0.2in" svg:height="0.1283in"><draw:text-box><text:p text:style-name="MP7"><text:page-number text:select-page="current">26</text:page-number></text:p></draw:text-box></draw:frame><draw:frame draw:style-name="Mfr2" draw:name="Image538" text:anchor-type="char" svg:x="0.7736in" svg:y="10.8752in" svg:width="1.9181in" svg:height="0.128in"><draw:image xlink:href="Pictures/10000001000000B80000000C00EA2F60.png" xlink:type="simple" xlink:show="embed" xlink:actuate="onLoad" draw:mime-type="image/png"/></draw:frame><draw:frame draw:style-name="Mfr2" draw:name="Image539"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5" style:page-layout-name="Mpm6" draw:style-name="Mdp1">
      <style:header>
        <text:p text:style-name="MP1"><draw:frame draw:style-name="Mfr3" draw:name="Frame162"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6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62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58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57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63"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63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63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59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158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541" text:anchor-type="char" svg:x="0.4925in" svg:y="0in" svg:width="7.7756in" svg:height="1.3874in"><draw:image xlink:href="Pictures/10000001000002EA00000085A3334DB7.png" xlink:type="simple" xlink:show="embed" xlink:actuate="onLoad" draw:mime-type="image/png"/></draw:frame><draw:frame draw:style-name="Mfr2" draw:name="Image542" text:anchor-type="char" svg:x="1.6811in" svg:y="0.5965in" svg:width="1.5984in" svg:height="0.4035in"><draw:image xlink:href="Pictures/100000010000009900000026A14CA22C.png" xlink:type="simple" xlink:show="embed" xlink:actuate="onLoad" draw:mime-type="image/png"/></draw:frame><draw:frame draw:style-name="Mfr2" draw:name="Image543"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545" text:anchor-type="char" svg:x="0.4925in" svg:y="0in" svg:width="7.7756in" svg:height="1.3874in" draw:z-index="472"><draw:image xlink:href="Pictures/10000001000002EA00000085A3334DB7.png" xlink:type="simple" xlink:show="embed" xlink:actuate="onLoad" draw:mime-type="image/png"/></draw:frame><draw:frame draw:style-name="Mfr2" draw:name="Image546" text:anchor-type="char" svg:x="1.6811in" svg:y="0.5965in" svg:width="1.5984in" svg:height="0.4035in" draw:z-index="471"><draw:image xlink:href="Pictures/100000010000009900000026A14CA22C.png" xlink:type="simple" xlink:show="embed" xlink:actuate="onLoad" draw:mime-type="image/png"/></draw:frame><draw:frame draw:style-name="Mfr2" draw:name="Image548" text:anchor-type="char" svg:x="5.5709in" svg:y="0.7409in" svg:width="1.9236in" svg:height="0.2028in" draw:z-index="474"><draw:image xlink:href="Pictures/10000001000000B800000013402D6D80.png" xlink:type="simple" xlink:show="embed" xlink:actuate="onLoad" draw:mime-type="image/png"/></draw:frame></text:p>
      </style:header-left>
      <style:footer>
        <text:p text:style-name="MP1"><draw:frame draw:style-name="Mfr1" draw:name="Image 320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6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2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7" text:anchor-type="char" svg:x="7.2972in" svg:y="10.8752in" svg:width="0.2in" svg:height="0.1283in"><draw:text-box><text:p text:style-name="MP7"><text:page-number text:select-page="current">27</text:page-number></text:p></draw:text-box></draw:frame><draw:frame draw:style-name="Mfr3" draw:name="Frame1671" text:anchor-type="char" svg:x="7.2972in" svg:y="10.8752in" svg:width="0.2in" svg:height="0.1283in"><draw:text-box><text:p text:style-name="MP7"><text:page-number text:select-page="current">27</text:page-number></text:p></draw:text-box></draw:frame><draw:frame draw:style-name="Mfr3" draw:name="Frame16711" text:anchor-type="char" svg:x="7.2972in" svg:y="10.8752in" svg:width="0.2in" svg:height="0.1283in"><draw:text-box><text:p text:style-name="MP7"><text:page-number text:select-page="current">27</text:page-number></text:p></draw:text-box></draw:frame><draw:frame draw:style-name="Mfr3" draw:name="Frame163111" text:anchor-type="char" svg:x="7.2972in" svg:y="10.8752in" svg:width="0.2in" svg:height="0.1283in"><draw:text-box><text:p text:style-name="MP7"><text:page-number text:select-page="current">27</text:page-number></text:p></draw:text-box></draw:frame><draw:frame draw:style-name="Mfr4" draw:name="Frame1621111" text:anchor-type="char" svg:x="7.2972in" svg:y="10.8752in" svg:width="0.2in" svg:height="0.1283in"><draw:text-box><text:p text:style-name="MP7"><text:page-number text:select-page="current">27</text:page-number></text:p></draw:text-box></draw:frame><draw:frame draw:style-name="Mfr2" draw:name="Image549" text:anchor-type="char" svg:x="0.7736in" svg:y="10.8752in" svg:width="1.9181in" svg:height="0.128in"><draw:image xlink:href="Pictures/10000001000000B80000000C00EA2F60.png" xlink:type="simple" xlink:show="embed" xlink:actuate="onLoad" draw:mime-type="image/png"/></draw:frame><draw:frame draw:style-name="Mfr2" draw:name="Image550"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323 Copy 1 Copy 1 Copy 1 Copy 1 Copy 1 Copy 1 Copy 1" text:anchor-type="char" svg:x="3.7902in" svg:y="10.5945in" svg:width="0.6866in" svg:height="0.6189in" draw:z-index="373"><draw:image xlink:href="Pictures/10000001000000840000007752069C51.png" xlink:type="simple" xlink:show="embed" xlink:actuate="onLoad" draw:mime-type="image/png"/></draw:frame><draw:frame draw:style-name="Mfr2" draw:name="Image551" text:anchor-type="char" svg:x="0.7736in" svg:y="10.8752in" svg:width="1.9181in" svg:height="0.128in" draw:z-index="479"><draw:image xlink:href="Pictures/10000001000000B80000000C00EA2F60.png" xlink:type="simple" xlink:show="embed" xlink:actuate="onLoad" draw:mime-type="image/png"/></draw:frame><draw:frame draw:style-name="Mfr2" draw:name="Image552" text:anchor-type="char" svg:x="7.2972in" svg:y="10.8752in" svg:width="0.1984in" svg:height="0.128in" draw:z-index="478"><draw:image xlink:href="Pictures/10000001000000130000000C5161F074.png" xlink:type="simple" xlink:show="embed" xlink:actuate="onLoad" draw:mime-type="image/png"/></draw:frame></text:p>
      </style:footer-left>
    </style:master-page>
    <style:master-page style:name="Converted26" style:page-layout-name="Mpm8" draw:style-name="Mdp1">
      <style:header>
        <text:p text:style-name="MP2"/>
      </style:header>
      <style:header-left>
        <text:p text:style-name="MP1"><draw:frame draw:style-name="Mfr3" draw:name="Frame170"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70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70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66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65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72"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72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7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67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1661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553" text:anchor-type="char" svg:x="0.4925in" svg:y="0in" svg:width="7.7756in" svg:height="1.3874in"><draw:image xlink:href="Pictures/10000001000002EA00000085A3334DB7.png" xlink:type="simple" xlink:show="embed" xlink:actuate="onLoad" draw:mime-type="image/png"/></draw:frame><draw:frame draw:style-name="Mfr2" draw:name="Image558" text:anchor-type="char" svg:x="1.6811in" svg:y="0.5965in" svg:width="1.5984in" svg:height="0.4035in"><draw:image xlink:href="Pictures/100000010000009900000026A14CA22C.png" xlink:type="simple" xlink:show="embed" xlink:actuate="onLoad" draw:mime-type="image/png"/></draw:frame><draw:frame draw:style-name="Mfr2" draw:name="Image559" text:anchor-type="char" svg:x="5.5709in" svg:y="0.7409in" svg:width="1.9236in" svg:height="0.2028in"><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323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7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7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4" text:anchor-type="char" svg:x="7.2972in" svg:y="10.8752in" svg:width="0.2in" svg:height="0.1283in"><draw:text-box><text:p text:style-name="MP7"><text:page-number text:select-page="current">28</text:page-number></text:p></draw:text-box></draw:frame><draw:frame draw:style-name="Mfr3" draw:name="Frame1741" text:anchor-type="char" svg:x="7.2972in" svg:y="10.8752in" svg:width="0.2in" svg:height="0.1283in"><draw:text-box><text:p text:style-name="MP7"><text:page-number text:select-page="current">28</text:page-number></text:p></draw:text-box></draw:frame><draw:frame draw:style-name="Mfr3" draw:name="Frame17311" text:anchor-type="char" svg:x="7.2972in" svg:y="10.8752in" svg:width="0.2in" svg:height="0.1283in"><draw:text-box><text:p text:style-name="MP7"><text:page-number text:select-page="current">28</text:page-number></text:p></draw:text-box></draw:frame><draw:frame draw:style-name="Mfr3" draw:name="Frame1691" text:anchor-type="char" svg:x="7.2972in" svg:y="10.8752in" svg:width="0.2in" svg:height="0.1283in"><draw:text-box><text:p text:style-name="MP7"><text:page-number text:select-page="current">28</text:page-number></text:p></draw:text-box></draw:frame><draw:frame draw:style-name="Mfr4" draw:name="Frame16811" text:anchor-type="char" svg:x="7.2972in" svg:y="10.8752in" svg:width="0.2in" svg:height="0.1283in"><draw:text-box><text:p text:style-name="MP7"><text:page-number text:select-page="current">28</text:page-number></text:p></draw:text-box></draw:frame><draw:frame draw:style-name="Mfr2" draw:name="Image560" text:anchor-type="char" svg:x="0.7736in" svg:y="10.8752in" svg:width="1.9181in" svg:height="0.128in"><draw:image xlink:href="Pictures/10000001000000B80000000C00EA2F60.png" xlink:type="simple" xlink:show="embed" xlink:actuate="onLoad" draw:mime-type="image/png"/></draw:frame><draw:frame draw:style-name="Mfr2" draw:name="Image561"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7" style:page-layout-name="Mpm6" draw:style-name="Mdp1">
      <style:header>
        <text:p text:style-name="MP1"><draw:frame draw:style-name="Mfr4" draw:name="Frame171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75"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75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74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70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72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76"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76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75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73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250" text:anchor-type="char" svg:x="0.4925in" svg:y="0in" svg:width="7.7756in" svg:height="1.3874in"><draw:image xlink:href="Pictures/10000001000002EA00000085A3334DB7.png" xlink:type="simple" xlink:show="embed" xlink:actuate="onLoad" draw:mime-type="image/png"/></draw:frame><draw:frame draw:style-name="Mfr2" draw:name="Image338" text:anchor-type="char" svg:x="1.6811in" svg:y="0.5965in" svg:width="1.5984in" svg:height="0.4035in"><draw:image xlink:href="Pictures/100000010000009900000026A14CA22C.png" xlink:type="simple" xlink:show="embed" xlink:actuate="onLoad" draw:mime-type="image/png"/></draw:frame><draw:frame draw:style-name="Mfr2" draw:name="Image339"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246" text:anchor-type="char" svg:x="0.4925in" svg:y="0in" svg:width="7.7756in" svg:height="1.3874in" draw:z-index="395"><draw:image xlink:href="Pictures/10000001000002EA00000085A3334DB7.png" xlink:type="simple" xlink:show="embed" xlink:actuate="onLoad" draw:mime-type="image/png"/></draw:frame><draw:frame draw:style-name="Mfr2" draw:name="Image247" text:anchor-type="char" svg:x="1.6811in" svg:y="0.5965in" svg:width="1.5984in" svg:height="0.4035in" draw:z-index="396"><draw:image xlink:href="Pictures/100000010000009900000026A14CA22C.png" xlink:type="simple" xlink:show="embed" xlink:actuate="onLoad" draw:mime-type="image/png"/></draw:frame><draw:frame draw:style-name="Mfr2" draw:name="Image249" text:anchor-type="char" svg:x="5.5709in" svg:y="0.7409in" svg:width="1.9236in" svg:height="0.2028in" draw:z-index="398"><draw:image xlink:href="Pictures/10000001000000B800000013402D6D80.png" xlink:type="simple" xlink:show="embed" xlink:actuate="onLoad" draw:mime-type="image/png"/></draw:frame></text:p>
      </style:header-left>
      <style:footer>
        <text:p text:style-name="MP1"><draw:frame draw:style-name="Mfr1" draw:name="Image 573" text:anchor-type="char" svg:x="3.7902in" svg:y="10.5945in" svg:width="0.6866in" svg:height="0.6189in"><draw:image xlink:href="Pictures/10000001000000840000007752069C51.png" xlink:type="simple" xlink:show="embed" xlink:actuate="onLoad" draw:mime-type="image/png"/></draw:frame><draw:frame draw:style-name="Mfr4" draw:name="Frame17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76111" text:anchor-type="char" svg:x="7.2972in" svg:y="10.8752in" svg:width="0.2in" svg:height="0.1283in"><draw:text-box><text:p text:style-name="MP7"><text:page-number text:select-page="current">29</text:page-number></text:p></draw:text-box></draw:frame><draw:frame draw:style-name="Mfr3" draw:name="Frame178" text:anchor-type="char" svg:x="7.2972in" svg:y="10.8752in" svg:width="0.2in" svg:height="0.1283in"><draw:text-box><text:p text:style-name="MP7"><text:page-number text:select-page="current">29</text:page-number></text:p></draw:text-box></draw:frame><draw:frame draw:style-name="Mfr3" draw:name="Frame180" text:anchor-type="char" svg:x="7.2972in" svg:y="10.8752in" svg:width="0.2in" svg:height="0.1283in"><draw:text-box><text:p text:style-name="MP7"><text:page-number text:select-page="current">29</text:page-number></text:p></draw:text-box></draw:frame><draw:frame draw:style-name="Mfr3" draw:name="Frame1791" text:anchor-type="char" svg:x="7.2972in" svg:y="10.8752in" svg:width="0.2in" svg:height="0.1283in"><draw:text-box><text:p text:style-name="MP7"><text:page-number text:select-page="current">29</text:page-number></text:p></draw:text-box></draw:frame><draw:frame draw:style-name="Mfr3" draw:name="Frame1771" text:anchor-type="char" svg:x="7.2972in" svg:y="10.8752in" svg:width="0.2in" svg:height="0.1283in"><draw:text-box><text:p text:style-name="MP7"><text:page-number text:select-page="current">29</text:page-number></text:p></draw:text-box></draw:frame><draw:frame draw:style-name="Mfr2" draw:name="Image331" text:anchor-type="char" svg:x="0.7736in" svg:y="10.8752in" svg:width="1.9181in" svg:height="0.128in"><draw:image xlink:href="Pictures/10000001000000B80000000C00EA2F60.png" xlink:type="simple" xlink:show="embed" xlink:actuate="onLoad" draw:mime-type="image/png"/></draw:frame><draw:frame draw:style-name="Mfr2" draw:name="Image337"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570" text:anchor-type="char" svg:x="3.7902in" svg:y="10.5945in" svg:width="0.6866in" svg:height="0.6189in" draw:z-index="207"><draw:image xlink:href="Pictures/10000001000000840000007752069C51.png" xlink:type="simple" xlink:show="embed" xlink:actuate="onLoad" draw:mime-type="image/png"/></draw:frame><draw:frame draw:style-name="Mfr2" draw:name="Image251" text:anchor-type="char" svg:x="0.7736in" svg:y="10.8752in" svg:width="1.9181in" svg:height="0.128in" draw:z-index="399"><draw:image xlink:href="Pictures/10000001000000B80000000C00EA2F60.png" xlink:type="simple" xlink:show="embed" xlink:actuate="onLoad" draw:mime-type="image/png"/></draw:frame><draw:frame draw:style-name="Mfr2" draw:name="Image252" text:anchor-type="char" svg:x="7.2972in" svg:y="10.8752in" svg:width="0.1984in" svg:height="0.128in" draw:z-index="400"><draw:image xlink:href="Pictures/10000001000000130000000C5161F074.png" xlink:type="simple" xlink:show="embed" xlink:actuate="onLoad" draw:mime-type="image/png"/></draw:frame></text:p>
      </style:footer-left>
    </style:master-page>
    <style:master-page style:name="Converted28" style:page-layout-name="Mpm6" draw:style-name="Mdp1">
      <style:header>
        <text:p text:style-name="MP1"><draw:frame draw:style-name="Mfr2" draw:name="Image562" text:anchor-type="char" svg:x="0.4925in" svg:y="0in" svg:width="7.7756in" svg:height="1.3874in" draw:z-index="494"><draw:image xlink:href="Pictures/10000001000002EA00000085A3334DB7.png" xlink:type="simple" xlink:show="embed" xlink:actuate="onLoad" draw:mime-type="image/png"/></draw:frame><draw:frame draw:style-name="Mfr2" draw:name="Image563" text:anchor-type="char" svg:x="1.6811in" svg:y="0.5965in" svg:width="1.5984in" svg:height="0.4035in" draw:z-index="493"><draw:image xlink:href="Pictures/100000010000009900000026A14CA22C.png" xlink:type="simple" xlink:show="embed" xlink:actuate="onLoad" draw:mime-type="image/png"/></draw:frame><draw:frame draw:style-name="Mfr2" draw:name="Image564" text:anchor-type="char" svg:x="5.5709in" svg:y="0.7409in" svg:width="1.9236in" svg:height="0.2028in" draw:z-index="492"><draw:image xlink:href="Pictures/10000001000000B800000013402D6D80.png" xlink:type="simple" xlink:show="embed" xlink:actuate="onLoad" draw:mime-type="image/png"/></draw:frame></text:p>
      </style:header>
      <style:header-left>
        <text:p text:style-name="MP1"><draw:frame draw:style-name="Mfr3" draw:name="Frame184"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86"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84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8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79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85"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87"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85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83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180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565" text:anchor-type="char" svg:x="0.4925in" svg:y="0in" svg:width="7.7756in" svg:height="1.3874in"><draw:image xlink:href="Pictures/10000001000002EA00000085A3334DB7.png" xlink:type="simple" xlink:show="embed" xlink:actuate="onLoad" draw:mime-type="image/png"/></draw:frame><draw:frame draw:style-name="Mfr2" draw:name="Image566" text:anchor-type="char" svg:x="1.6811in" svg:y="0.5965in" svg:width="1.5984in" svg:height="0.4035in"><draw:image xlink:href="Pictures/100000010000009900000026A14CA22C.png" xlink:type="simple" xlink:show="embed" xlink:actuate="onLoad" draw:mime-type="image/png"/></draw:frame><draw:frame draw:style-name="Mfr2" draw:name="Image567"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573 Copy 1" text:anchor-type="char" svg:x="3.7902in" svg:y="10.5945in" svg:width="0.6866in" svg:height="0.6189in" draw:z-index="349"><draw:image xlink:href="Pictures/10000001000000840000007752069C51.png" xlink:type="simple" xlink:show="embed" xlink:actuate="onLoad" draw:mime-type="image/png"/></draw:frame><draw:frame draw:style-name="Mfr2" draw:name="Image568" text:anchor-type="char" svg:x="0.7736in" svg:y="10.8752in" svg:width="1.9181in" svg:height="0.128in" draw:z-index="497"><draw:image xlink:href="Pictures/10000001000000B80000000C00EA2F60.png" xlink:type="simple" xlink:show="embed" xlink:actuate="onLoad" draw:mime-type="image/png"/></draw:frame><draw:frame draw:style-name="Mfr2" draw:name="Image569" text:anchor-type="char" svg:x="7.2972in" svg:y="10.8752in" svg:width="0.1984in" svg:height="0.128in" draw:z-index="495"><draw:image xlink:href="Pictures/10000001000000130000000C5161F074.png" xlink:type="simple" xlink:show="embed" xlink:actuate="onLoad" draw:mime-type="image/png"/></draw:frame></text:p>
      </style:footer>
      <style:footer-left>
        <text:p text:style-name="MP1"><draw:frame draw:style-name="Mfr1" draw:name="Image 570 Copy 1" text:anchor-type="char" svg:x="3.7902in" svg:y="10.5945in" svg:width="0.6866in" svg:height="0.6189in"><draw:image xlink:href="Pictures/10000001000000840000007752069C51.png" xlink:type="simple" xlink:show="embed" xlink:actuate="onLoad" draw:mime-type="image/png"/></draw:frame><draw:frame draw:style-name="Mfr3" draw:name="Frame19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8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1" text:anchor-type="char" svg:x="7.2972in" svg:y="10.8752in" svg:width="0.2in" svg:height="0.1283in"><draw:text-box><text:p text:style-name="MP7"><text:page-number text:select-page="current">30</text:page-number></text:p></draw:text-box></draw:frame><draw:frame draw:style-name="Mfr3" draw:name="Frame1911" text:anchor-type="char" svg:x="7.2972in" svg:y="10.8752in" svg:width="0.2in" svg:height="0.1283in"><draw:text-box><text:p text:style-name="MP7"><text:page-number text:select-page="current">30</text:page-number></text:p></draw:text-box></draw:frame><draw:frame draw:style-name="Mfr3" draw:name="Frame1891" text:anchor-type="char" svg:x="7.2972in" svg:y="10.8752in" svg:width="0.2in" svg:height="0.1283in"><draw:text-box><text:p text:style-name="MP7"><text:page-number text:select-page="current">30</text:page-number></text:p></draw:text-box></draw:frame><draw:frame draw:style-name="Mfr3" draw:name="Frame1871" text:anchor-type="char" svg:x="7.2972in" svg:y="10.8752in" svg:width="0.2in" svg:height="0.1283in"><draw:text-box><text:p text:style-name="MP7"><text:page-number text:select-page="current">30</text:page-number></text:p></draw:text-box></draw:frame><draw:frame draw:style-name="Mfr4" draw:name="Frame18411" text:anchor-type="char" svg:x="7.2972in" svg:y="10.8752in" svg:width="0.2in" svg:height="0.1283in"><draw:text-box><text:p text:style-name="MP7"><text:page-number text:select-page="current">30</text:page-number></text:p></draw:text-box></draw:frame><draw:frame draw:style-name="Mfr2" draw:name="Image571" text:anchor-type="char" svg:x="0.7736in" svg:y="10.8752in" svg:width="1.9181in" svg:height="0.128in"><draw:image xlink:href="Pictures/10000001000000B80000000C00EA2F60.png" xlink:type="simple" xlink:show="embed" xlink:actuate="onLoad" draw:mime-type="image/png"/></draw:frame><draw:frame draw:style-name="Mfr2" draw:name="Image572"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9" style:page-layout-name="Mpm6" draw:style-name="Mdp1">
      <style:header>
        <text:p text:style-name="MP1"><draw:frame draw:style-name="Mfr3" draw:name="Frame192"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9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90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88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85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93"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93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9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89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186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574" text:anchor-type="char" svg:x="0.4925in" svg:y="0in" svg:width="7.7756in" svg:height="1.3874in"><draw:image xlink:href="Pictures/10000001000002EA00000085A3334DB7.png" xlink:type="simple" xlink:show="embed" xlink:actuate="onLoad" draw:mime-type="image/png"/></draw:frame><draw:frame draw:style-name="Mfr2" draw:name="Image575" text:anchor-type="char" svg:x="1.6811in" svg:y="0.5965in" svg:width="1.5984in" svg:height="0.4035in"><draw:image xlink:href="Pictures/100000010000009900000026A14CA22C.png" xlink:type="simple" xlink:show="embed" xlink:actuate="onLoad" draw:mime-type="image/png"/></draw:frame><draw:frame draw:style-name="Mfr2" draw:name="Image578"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579" text:anchor-type="char" svg:x="0.4925in" svg:y="0in" svg:width="7.7756in" svg:height="1.3874in" draw:z-index="496"><draw:image xlink:href="Pictures/10000001000002EA00000085A3334DB7.png" xlink:type="simple" xlink:show="embed" xlink:actuate="onLoad" draw:mime-type="image/png"/></draw:frame><draw:frame draw:style-name="Mfr2" draw:name="Image580" text:anchor-type="char" svg:x="1.6811in" svg:y="0.5965in" svg:width="1.5984in" svg:height="0.4035in" draw:z-index="639"><draw:image xlink:href="Pictures/100000010000009900000026A14CA22C.png" xlink:type="simple" xlink:show="embed" xlink:actuate="onLoad" draw:mime-type="image/png"/></draw:frame><draw:frame draw:style-name="Mfr2" draw:name="Image581" text:anchor-type="char" svg:x="5.5709in" svg:y="0.7409in" svg:width="1.9236in" svg:height="0.2028in" draw:z-index="640"><draw:image xlink:href="Pictures/10000001000000B800000013402D6D80.png" xlink:type="simple" xlink:show="embed" xlink:actuate="onLoad" draw:mime-type="image/png"/></draw:frame></text:p>
      </style:header-left>
      <style:footer>
        <text:p text:style-name="MP1"><draw:frame draw:style-name="Mfr1" draw:name="Image 573 Copy 1 Copy 1" text:anchor-type="char" svg:x="3.7902in" svg:y="10.5945in" svg:width="0.6866in" svg:height="0.6189in"><draw:image xlink:href="Pictures/10000001000000840000007752069C51.png" xlink:type="simple" xlink:show="embed" xlink:actuate="onLoad" draw:mime-type="image/png"/></draw:frame><draw:frame draw:style-name="Mfr3" draw:name="Frame3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89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 text:anchor-type="char" svg:x="7.2972in" svg:y="10.8752in" svg:width="0.2in" svg:height="0.1283in"><draw:text-box><text:p text:style-name="MP10"><text:span text:style-name="MT15"><text:page-number text:select-page="current">31</text:page-number></text:span></text:p></draw:text-box></draw:frame><draw:frame draw:style-name="Mfr3" draw:name="Frame197" text:anchor-type="char" svg:x="7.2972in" svg:y="10.8752in" svg:width="0.2in" svg:height="0.1283in"><draw:text-box><text:p text:style-name="MP7"><text:page-number text:select-page="current">31</text:page-number></text:p></draw:text-box></draw:frame><draw:frame draw:style-name="Mfr3" draw:name="Frame1971" text:anchor-type="char" svg:x="7.2972in" svg:y="10.8752in" svg:width="0.2in" svg:height="0.1283in"><draw:text-box><text:p text:style-name="MP7"><text:page-number text:select-page="current">31</text:page-number></text:p></draw:text-box></draw:frame><draw:frame draw:style-name="Mfr3" draw:name="Frame1951" text:anchor-type="char" svg:x="7.2972in" svg:y="10.8752in" svg:width="0.2in" svg:height="0.1283in"><draw:text-box><text:p text:style-name="MP7"><text:page-number text:select-page="current">31</text:page-number></text:p></draw:text-box></draw:frame><draw:frame draw:style-name="Mfr3" draw:name="Frame19311" text:anchor-type="char" svg:x="7.2972in" svg:y="10.8752in" svg:width="0.2in" svg:height="0.1283in"><draw:text-box><text:p text:style-name="MP7"><text:page-number text:select-page="current">31</text:page-number></text:p></draw:text-box></draw:frame><draw:frame draw:style-name="Mfr4" draw:name="Frame190111" text:anchor-type="char" svg:x="7.2972in" svg:y="10.8752in" svg:width="0.2in" svg:height="0.1283in"><draw:text-box><text:p text:style-name="MP7"><text:page-number text:select-page="current">31</text:page-number></text:p></draw:text-box></draw:frame><draw:frame draw:style-name="Mfr2" draw:name="Image582" text:anchor-type="char" svg:x="0.7736in" svg:y="10.8752in" svg:width="1.9181in" svg:height="0.128in" draw:z-index="40"><draw:image xlink:href="Pictures/10000001000000B80000000C00EA2F60.png" xlink:type="simple" xlink:show="embed" xlink:actuate="onLoad" draw:mime-type="image/png"/></draw:frame><draw:frame draw:style-name="Mfr2" draw:name="Image583" text:anchor-type="char" svg:x="7.2972in" svg:y="10.8752in" svg:width="0.1984in" svg:height="0.128in" draw:z-index="41"><draw:image xlink:href="Pictures/10000001000000130000000C5161F074.png" xlink:type="simple" xlink:show="embed" xlink:actuate="onLoad" draw:mime-type="image/png"/></draw:frame></text:p>
      </style:footer>
      <style:footer-left>
        <text:p text:style-name="MP1"><draw:frame draw:style-name="Mfr1" draw:name="Image 570 Copy 1 Copy 1" text:anchor-type="char" svg:x="3.7902in" svg:y="10.5945in" svg:width="0.6866in" svg:height="0.6189in" draw:z-index="358"><draw:image xlink:href="Pictures/10000001000000840000007752069C51.png" xlink:type="simple" xlink:show="embed" xlink:actuate="onLoad" draw:mime-type="image/png"/></draw:frame><draw:frame draw:style-name="Mfr2" draw:name="Image584" text:anchor-type="char" svg:x="0.7736in" svg:y="10.8752in" svg:width="1.9181in" svg:height="0.128in" draw:z-index="641"><draw:image xlink:href="Pictures/10000001000000B80000000C00EA2F60.png" xlink:type="simple" xlink:show="embed" xlink:actuate="onLoad" draw:mime-type="image/png"/></draw:frame><draw:frame draw:style-name="Mfr2" draw:name="Image585" text:anchor-type="char" svg:x="7.2972in" svg:y="10.8752in" svg:width="0.1984in" svg:height="0.128in" draw:z-index="642"><draw:image xlink:href="Pictures/10000001000000130000000C5161F074.png" xlink:type="simple" xlink:show="embed" xlink:actuate="onLoad" draw:mime-type="image/png"/></draw:frame></text:p>
      </style:footer-left>
    </style:master-page>
    <style:master-page style:name="Converted30" style:page-layout-name="Mpm6" draw:style-name="Mdp1">
      <style:header>
        <text:p text:style-name="MP1"><draw:frame draw:style-name="Mfr2" draw:name="Image586" text:anchor-type="char" svg:x="0.4925in" svg:y="0in" svg:width="7.7756in" svg:height="1.3874in" draw:z-index="643"><draw:image xlink:href="Pictures/10000001000002EA00000085A3334DB7.png" xlink:type="simple" xlink:show="embed" xlink:actuate="onLoad" draw:mime-type="image/png"/></draw:frame><draw:frame draw:style-name="Mfr2" draw:name="Image587" text:anchor-type="char" svg:x="1.6811in" svg:y="0.5965in" svg:width="1.5984in" svg:height="0.4035in" draw:z-index="644"><draw:image xlink:href="Pictures/100000010000009900000026A14CA22C.png" xlink:type="simple" xlink:show="embed" xlink:actuate="onLoad" draw:mime-type="image/png"/></draw:frame><draw:frame draw:style-name="Mfr2" draw:name="Image588" text:anchor-type="char" svg:x="5.5709in" svg:y="0.7409in" svg:width="1.9236in" svg:height="0.2028in" draw:z-index="645"><draw:image xlink:href="Pictures/10000001000000B800000013402D6D80.png" xlink:type="simple" xlink:show="embed" xlink:actuate="onLoad" draw:mime-type="image/png"/></draw:frame></text:p>
      </style:header>
      <style:header-left>
        <text:p text:style-name="MP1"><draw:frame draw:style-name="Mfr3" draw:name="Frame60"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02"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0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00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98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95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6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03"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03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0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199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196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589" text:anchor-type="char" svg:x="0.4925in" svg:y="0in" svg:width="7.7756in" svg:height="1.3874in" draw:z-index="49"><draw:image xlink:href="Pictures/10000001000002EA00000085A3334DB7.png" xlink:type="simple" xlink:show="embed" xlink:actuate="onLoad" draw:mime-type="image/png"/></draw:frame><draw:frame draw:style-name="Mfr2" draw:name="Image591" text:anchor-type="char" svg:x="1.6811in" svg:y="0.5965in" svg:width="1.5984in" svg:height="0.4035in" draw:z-index="51"><draw:image xlink:href="Pictures/100000010000009900000026A14CA22C.png" xlink:type="simple" xlink:show="embed" xlink:actuate="onLoad" draw:mime-type="image/png"/></draw:frame><draw:frame draw:style-name="Mfr2" draw:name="Image592" text:anchor-type="char" svg:x="5.5709in" svg:y="0.7409in" svg:width="1.9236in" svg:height="0.2028in" draw:z-index="52"><draw:image xlink:href="Pictures/10000001000000B800000013402D6D80.png" xlink:type="simple" xlink:show="embed" xlink:actuate="onLoad" draw:mime-type="image/png"/></draw:frame></text:p>
      </style:header-left>
      <style:footer>
        <text:p text:style-name="MP1"><draw:frame draw:style-name="Mfr1" draw:name="Image 573 Copy 1 Copy 1 Copy 1" text:anchor-type="char" svg:x="3.7902in" svg:y="10.5945in" svg:width="0.6866in" svg:height="0.6189in" draw:z-index="361"><draw:image xlink:href="Pictures/10000001000000840000007752069C51.png" xlink:type="simple" xlink:show="embed" xlink:actuate="onLoad" draw:mime-type="image/png"/></draw:frame><draw:frame draw:style-name="Mfr2" draw:name="Image594" text:anchor-type="char" svg:x="0.7736in" svg:y="10.8752in" svg:width="1.9181in" svg:height="0.128in" draw:z-index="646"><draw:image xlink:href="Pictures/10000001000000B80000000C00EA2F60.png" xlink:type="simple" xlink:show="embed" xlink:actuate="onLoad" draw:mime-type="image/png"/></draw:frame><draw:frame draw:style-name="Mfr2" draw:name="Image595" text:anchor-type="char" svg:x="7.2972in" svg:y="10.8752in" svg:width="0.1984in" svg:height="0.128in" draw:z-index="647"><draw:image xlink:href="Pictures/10000001000000130000000C5161F074.png" xlink:type="simple" xlink:show="embed" xlink:actuate="onLoad" draw:mime-type="image/png"/></draw:frame></text:p>
      </style:footer>
      <style:footer-left>
        <text:p text:style-name="MP1"><draw:frame draw:style-name="Mfr1" draw:name="Image 570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6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9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7" text:anchor-type="char" svg:x="7.2972in" svg:y="10.8752in" svg:width="0.2in" svg:height="0.1283in"><draw:text-box><text:p text:style-name="MP10"><text:span text:style-name="MT15"><text:page-number text:select-page="current">32</text:page-number></text:span></text:p></draw:text-box></draw:frame><draw:frame draw:style-name="Mfr3" draw:name="Frame207" text:anchor-type="char" svg:x="7.2972in" svg:y="10.8752in" svg:width="0.2in" svg:height="0.1283in"><draw:text-box><text:p text:style-name="MP7"><text:page-number text:select-page="current">32</text:page-number></text:p></draw:text-box></draw:frame><draw:frame draw:style-name="Mfr3" draw:name="Frame2071" text:anchor-type="char" svg:x="7.2972in" svg:y="10.8752in" svg:width="0.2in" svg:height="0.1283in"><draw:text-box><text:p text:style-name="MP7"><text:page-number text:select-page="current">32</text:page-number></text:p></draw:text-box></draw:frame><draw:frame draw:style-name="Mfr3" draw:name="Frame2051" text:anchor-type="char" svg:x="7.2972in" svg:y="10.8752in" svg:width="0.2in" svg:height="0.1283in"><draw:text-box><text:p text:style-name="MP7"><text:page-number text:select-page="current">32</text:page-number></text:p></draw:text-box></draw:frame><draw:frame draw:style-name="Mfr3" draw:name="Frame20311" text:anchor-type="char" svg:x="7.2972in" svg:y="10.8752in" svg:width="0.2in" svg:height="0.1283in"><draw:text-box><text:p text:style-name="MP7"><text:page-number text:select-page="current">32</text:page-number></text:p></draw:text-box></draw:frame><draw:frame draw:style-name="Mfr4" draw:name="Frame20011" text:anchor-type="char" svg:x="7.2972in" svg:y="10.8752in" svg:width="0.2in" svg:height="0.1283in"><draw:text-box><text:p text:style-name="MP7"><text:page-number text:select-page="current">32</text:page-number></text:p></draw:text-box></draw:frame><draw:frame draw:style-name="Mfr2" draw:name="Image597" text:anchor-type="char" svg:x="0.7736in" svg:y="10.8752in" svg:width="1.9181in" svg:height="0.128in" draw:z-index="56"><draw:image xlink:href="Pictures/10000001000000B80000000C00EA2F60.png" xlink:type="simple" xlink:show="embed" xlink:actuate="onLoad" draw:mime-type="image/png"/></draw:frame><draw:frame draw:style-name="Mfr2" draw:name="Image599" text:anchor-type="char" svg:x="7.2972in" svg:y="10.8752in" svg:width="0.1984in" svg:height="0.128in" draw:z-index="57"><draw:image xlink:href="Pictures/10000001000000130000000C5161F074.png" xlink:type="simple" xlink:show="embed" xlink:actuate="onLoad" draw:mime-type="image/png"/></draw:frame></text:p>
      </style:footer-left>
    </style:master-page>
    <style:master-page style:name="Converted31" style:page-layout-name="Mpm6" draw:style-name="Mdp1">
      <style:header>
        <text:p text:style-name="MP1"><draw:frame draw:style-name="Mfr3" draw:name="Frame70"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08"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08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06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04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0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7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09"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09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07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05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202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600" text:anchor-type="char" svg:x="0.4925in" svg:y="0in" svg:width="7.7756in" svg:height="1.3874in" draw:z-index="58"><draw:image xlink:href="Pictures/10000001000002EA00000085A3334DB7.png" xlink:type="simple" xlink:show="embed" xlink:actuate="onLoad" draw:mime-type="image/png"/></draw:frame><draw:frame draw:style-name="Mfr2" draw:name="Image601" text:anchor-type="char" svg:x="1.6811in" svg:y="0.5965in" svg:width="1.5984in" svg:height="0.4035in" draw:z-index="59"><draw:image xlink:href="Pictures/100000010000009900000026A14CA22C.png" xlink:type="simple" xlink:show="embed" xlink:actuate="onLoad" draw:mime-type="image/png"/></draw:frame><draw:frame draw:style-name="Mfr2" draw:name="Image602" text:anchor-type="char" svg:x="5.5709in" svg:y="0.7409in" svg:width="1.9236in" svg:height="0.2028in" draw:z-index="60"><draw:image xlink:href="Pictures/10000001000000B800000013402D6D80.png" xlink:type="simple" xlink:show="embed" xlink:actuate="onLoad" draw:mime-type="image/png"/></draw:frame></text:p>
      </style:header>
      <style:header-left>
        <text:p text:style-name="MP1"><draw:frame draw:style-name="Mfr2" draw:name="Image603" text:anchor-type="char" svg:x="0.4925in" svg:y="0in" svg:width="7.7756in" svg:height="1.3874in" draw:z-index="648"><draw:image xlink:href="Pictures/10000001000002EA00000085A3334DB7.png" xlink:type="simple" xlink:show="embed" xlink:actuate="onLoad" draw:mime-type="image/png"/></draw:frame><draw:frame draw:style-name="Mfr2" draw:name="Image604" text:anchor-type="char" svg:x="1.6811in" svg:y="0.5965in" svg:width="1.5984in" svg:height="0.4035in" draw:z-index="649"><draw:image xlink:href="Pictures/100000010000009900000026A14CA22C.png" xlink:type="simple" xlink:show="embed" xlink:actuate="onLoad" draw:mime-type="image/png"/></draw:frame><draw:frame draw:style-name="Mfr2" draw:name="Image606" text:anchor-type="char" svg:x="5.5709in" svg:y="0.7409in" svg:width="1.9236in" svg:height="0.2028in" draw:z-index="650"><draw:image xlink:href="Pictures/10000001000000B800000013402D6D80.png" xlink:type="simple" xlink:show="embed" xlink:actuate="onLoad" draw:mime-type="image/png"/></draw:frame></text:p>
      </style:header-left>
      <style:footer>
        <text:p text:style-name="MP1"><draw:frame draw:style-name="Mfr1" draw:name="Image 573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8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1" text:anchor-type="char" svg:x="7.2972in" svg:y="10.8752in" svg:width="0.2in" svg:height="0.1283in"><draw:text-box><text:p text:style-name="MP10"><text:span text:style-name="MT15"><text:page-number text:select-page="current">33</text:page-number></text:span></text:p></draw:text-box></draw:frame><draw:frame draw:style-name="Mfr3" draw:name="Frame213" text:anchor-type="char" svg:x="7.2972in" svg:y="10.8752in" svg:width="0.2in" svg:height="0.1283in"><draw:text-box><text:p text:style-name="MP7"><text:page-number text:select-page="current">33</text:page-number></text:p></draw:text-box></draw:frame><draw:frame draw:style-name="Mfr3" draw:name="Frame2131" text:anchor-type="char" svg:x="7.2972in" svg:y="10.8752in" svg:width="0.2in" svg:height="0.1283in"><draw:text-box><text:p text:style-name="MP7"><text:page-number text:select-page="current">33</text:page-number></text:p></draw:text-box></draw:frame><draw:frame draw:style-name="Mfr3" draw:name="Frame2111" text:anchor-type="char" svg:x="7.2972in" svg:y="10.8752in" svg:width="0.2in" svg:height="0.1283in"><draw:text-box><text:p text:style-name="MP7"><text:page-number text:select-page="current">33</text:page-number></text:p></draw:text-box></draw:frame><draw:frame draw:style-name="Mfr3" draw:name="Frame20911" text:anchor-type="char" svg:x="7.2972in" svg:y="10.8752in" svg:width="0.2in" svg:height="0.1283in"><draw:text-box><text:p text:style-name="MP7"><text:page-number text:select-page="current">33</text:page-number></text:p></draw:text-box></draw:frame><draw:frame draw:style-name="Mfr4" draw:name="Frame206111" text:anchor-type="char" svg:x="7.2972in" svg:y="10.8752in" svg:width="0.2in" svg:height="0.1283in"><draw:text-box><text:p text:style-name="MP7"><text:page-number text:select-page="current">33</text:page-number></text:p></draw:text-box></draw:frame><draw:frame draw:style-name="Mfr2" draw:name="Image607" text:anchor-type="char" svg:x="0.7736in" svg:y="10.8752in" svg:width="1.9181in" svg:height="0.128in" draw:z-index="65"><draw:image xlink:href="Pictures/10000001000000B80000000C00EA2F60.png" xlink:type="simple" xlink:show="embed" xlink:actuate="onLoad" draw:mime-type="image/png"/></draw:frame><draw:frame draw:style-name="Mfr2" draw:name="Image608" text:anchor-type="char" svg:x="7.2972in" svg:y="10.8752in" svg:width="0.1984in" svg:height="0.128in" draw:z-index="66"><draw:image xlink:href="Pictures/10000001000000130000000C5161F074.png" xlink:type="simple" xlink:show="embed" xlink:actuate="onLoad" draw:mime-type="image/png"/></draw:frame></text:p>
      </style:footer>
      <style:footer-left>
        <text:p text:style-name="MP1"><draw:frame draw:style-name="Mfr1" draw:name="Image 570 Copy 1 Copy 1 Copy 1 Copy 1" text:anchor-type="char" svg:x="3.7902in" svg:y="10.5945in" svg:width="0.6866in" svg:height="0.6189in" draw:z-index="359"><draw:image xlink:href="Pictures/10000001000000840000007752069C51.png" xlink:type="simple" xlink:show="embed" xlink:actuate="onLoad" draw:mime-type="image/png"/></draw:frame><draw:frame draw:style-name="Mfr2" draw:name="Image609" text:anchor-type="char" svg:x="0.7736in" svg:y="10.8752in" svg:width="1.9181in" svg:height="0.128in" draw:z-index="651"><draw:image xlink:href="Pictures/10000001000000B80000000C00EA2F60.png" xlink:type="simple" xlink:show="embed" xlink:actuate="onLoad" draw:mime-type="image/png"/></draw:frame><draw:frame draw:style-name="Mfr2" draw:name="Image610" text:anchor-type="char" svg:x="7.2972in" svg:y="10.8752in" svg:width="0.1984in" svg:height="0.128in" draw:z-index="652"><draw:image xlink:href="Pictures/10000001000000130000000C5161F074.png" xlink:type="simple" xlink:show="embed" xlink:actuate="onLoad" draw:mime-type="image/png"/></draw:frame></text:p>
      </style:footer-left>
    </style:master-page>
    <style:master-page style:name="Converted32" style:page-layout-name="Mpm8" draw:style-name="Mdp1">
      <style:header>
        <text:p text:style-name="MP2"/>
      </style:header>
      <style:header-left>
        <text:p text:style-name="MP1"><draw:frame draw:style-name="Mfr3" draw:name="Frame97"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16"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16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14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12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09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02"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17"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17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15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13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210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611" text:anchor-type="char" svg:x="0.4925in" svg:y="0in" svg:width="7.7756in" svg:height="1.3874in" draw:z-index="69"><draw:image xlink:href="Pictures/10000001000002EA00000085A3334DB7.png" xlink:type="simple" xlink:show="embed" xlink:actuate="onLoad" draw:mime-type="image/png"/></draw:frame><draw:frame draw:style-name="Mfr2" draw:name="Image612" text:anchor-type="char" svg:x="1.6811in" svg:y="0.5965in" svg:width="1.5984in" svg:height="0.4035in" draw:z-index="70"><draw:image xlink:href="Pictures/100000010000009900000026A14CA22C.png" xlink:type="simple" xlink:show="embed" xlink:actuate="onLoad" draw:mime-type="image/png"/></draw:frame><draw:frame draw:style-name="Mfr2" draw:name="Image613" text:anchor-type="char" svg:x="5.5709in" svg:y="0.7409in" svg:width="1.9236in" svg:height="0.2028in" draw:z-index="72"><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570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0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4" text:anchor-type="char" svg:x="7.2972in" svg:y="10.8752in" svg:width="0.2in" svg:height="0.1283in"><draw:text-box><text:p text:style-name="MP10"><text:span text:style-name="MT15"><text:page-number text:select-page="current">34</text:page-number></text:span></text:p></draw:text-box></draw:frame><draw:frame draw:style-name="Mfr3" draw:name="Frame219" text:anchor-type="char" svg:x="7.2972in" svg:y="10.8752in" svg:width="0.2in" svg:height="0.1283in"><draw:text-box><text:p text:style-name="MP7"><text:page-number text:select-page="current">34</text:page-number></text:p></draw:text-box></draw:frame><draw:frame draw:style-name="Mfr3" draw:name="Frame2191" text:anchor-type="char" svg:x="7.2972in" svg:y="10.8752in" svg:width="0.2in" svg:height="0.1283in"><draw:text-box><text:p text:style-name="MP7"><text:page-number text:select-page="current">34</text:page-number></text:p></draw:text-box></draw:frame><draw:frame draw:style-name="Mfr3" draw:name="Frame21711" text:anchor-type="char" svg:x="7.2972in" svg:y="10.8752in" svg:width="0.2in" svg:height="0.1283in"><draw:text-box><text:p text:style-name="MP7"><text:page-number text:select-page="current">34</text:page-number></text:p></draw:text-box></draw:frame><draw:frame draw:style-name="Mfr3" draw:name="Frame21511" text:anchor-type="char" svg:x="7.2972in" svg:y="10.8752in" svg:width="0.2in" svg:height="0.1283in"><draw:text-box><text:p text:style-name="MP7"><text:page-number text:select-page="current">34</text:page-number></text:p></draw:text-box></draw:frame><draw:frame draw:style-name="Mfr4" draw:name="Frame212111" text:anchor-type="char" svg:x="7.2972in" svg:y="10.8752in" svg:width="0.2in" svg:height="0.1283in"><draw:text-box><text:p text:style-name="MP7"><text:page-number text:select-page="current">34</text:page-number></text:p></draw:text-box></draw:frame><draw:frame draw:style-name="Mfr2" draw:name="Image614" text:anchor-type="char" svg:x="0.7736in" svg:y="10.8752in" svg:width="1.9181in" svg:height="0.128in" draw:z-index="73"><draw:image xlink:href="Pictures/10000001000000B80000000C00EA2F60.png" xlink:type="simple" xlink:show="embed" xlink:actuate="onLoad" draw:mime-type="image/png"/></draw:frame><draw:frame draw:style-name="Mfr2" draw:name="Image615" text:anchor-type="char" svg:x="7.2972in" svg:y="10.8752in" svg:width="0.1984in" svg:height="0.128in" draw:z-index="74"><draw:image xlink:href="Pictures/10000001000000130000000C5161F074.png" xlink:type="simple" xlink:show="embed" xlink:actuate="onLoad" draw:mime-type="image/png"/></draw:frame></text:p>
      </style:footer-left>
    </style:master-page>
    <style:master-page style:name="Converted33" style:page-layout-name="Mpm6" draw:style-name="Mdp1">
      <style:header>
        <text:p text:style-name="MP1"><draw:frame draw:style-name="Mfr4" draw:name="Frame215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20"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20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18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16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161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2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2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19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17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258" text:anchor-type="char" svg:x="0.4925in" svg:y="0in" svg:width="7.7756in" svg:height="1.3874in"><draw:image xlink:href="Pictures/10000001000002EA00000085A3334DB7.png" xlink:type="simple" xlink:show="embed" xlink:actuate="onLoad" draw:mime-type="image/png"/></draw:frame><draw:frame draw:style-name="Mfr2" draw:name="Image329" text:anchor-type="char" svg:x="1.6811in" svg:y="0.5965in" svg:width="1.5984in" svg:height="0.4035in"><draw:image xlink:href="Pictures/100000010000009900000026A14CA22C.png" xlink:type="simple" xlink:show="embed" xlink:actuate="onLoad" draw:mime-type="image/png"/></draw:frame><draw:frame draw:style-name="Mfr2" draw:name="Image330"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255" text:anchor-type="char" svg:x="0.4925in" svg:y="0in" svg:width="7.7756in" svg:height="1.3874in" draw:z-index="404"><draw:image xlink:href="Pictures/10000001000002EA00000085A3334DB7.png" xlink:type="simple" xlink:show="embed" xlink:actuate="onLoad" draw:mime-type="image/png"/></draw:frame><draw:frame draw:style-name="Mfr2" draw:name="Image256" text:anchor-type="char" svg:x="1.6811in" svg:y="0.5965in" svg:width="1.5984in" svg:height="0.4035in" draw:z-index="405"><draw:image xlink:href="Pictures/100000010000009900000026A14CA22C.png" xlink:type="simple" xlink:show="embed" xlink:actuate="onLoad" draw:mime-type="image/png"/></draw:frame><draw:frame draw:style-name="Mfr2" draw:name="Image257" text:anchor-type="char" svg:x="5.5709in" svg:y="0.7409in" svg:width="1.9236in" svg:height="0.2028in" draw:z-index="406"><draw:image xlink:href="Pictures/10000001000000B800000013402D6D80.png" xlink:type="simple" xlink:show="embed" xlink:actuate="onLoad" draw:mime-type="image/png"/></draw:frame></text:p>
      </style:header-left>
      <style:footer>
        <text:p text:style-name="MP1"><draw:frame draw:style-name="Mfr1" draw:name="Image 593" text:anchor-type="char" svg:x="3.7902in" svg:y="10.5945in" svg:width="0.6866in" svg:height="0.6189in"><draw:image xlink:href="Pictures/10000001000000840000007752069C51.png" xlink:type="simple" xlink:show="embed" xlink:actuate="onLoad" draw:mime-type="image/png"/></draw:frame><draw:frame draw:style-name="Mfr4" draw:name="Frame219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20111" text:anchor-type="char" svg:x="7.2972in" svg:y="10.8752in" svg:width="0.2in" svg:height="0.1283in"><draw:text-box><text:p text:style-name="MP7"><text:page-number text:select-page="current">35</text:page-number></text:p></draw:text-box></draw:frame><draw:frame draw:style-name="Mfr3" draw:name="Frame222" text:anchor-type="char" svg:x="7.2972in" svg:y="10.8752in" svg:width="0.2in" svg:height="0.1283in"><draw:text-box><text:p text:style-name="MP7"><text:page-number text:select-page="current">35</text:page-number></text:p></draw:text-box></draw:frame><draw:frame draw:style-name="Mfr3" draw:name="Frame225" text:anchor-type="char" svg:x="7.2972in" svg:y="10.8752in" svg:width="0.2in" svg:height="0.1283in"><draw:text-box><text:p text:style-name="MP7"><text:page-number text:select-page="current">35</text:page-number></text:p></draw:text-box></draw:frame><draw:frame draw:style-name="Mfr3" draw:name="Frame2231" text:anchor-type="char" svg:x="7.2972in" svg:y="10.8752in" svg:width="0.2in" svg:height="0.1283in"><draw:text-box><text:p text:style-name="MP7"><text:page-number text:select-page="current">35</text:page-number></text:p></draw:text-box></draw:frame><draw:frame draw:style-name="Mfr3" draw:name="Frame22111" text:anchor-type="char" svg:x="7.2972in" svg:y="10.8752in" svg:width="0.2in" svg:height="0.1283in"><draw:text-box><text:p text:style-name="MP7"><text:page-number text:select-page="current">35</text:page-number></text:p></draw:text-box></draw:frame><draw:frame draw:style-name="Mfr2" draw:name="Image261" text:anchor-type="char" svg:x="0.7736in" svg:y="10.8752in" svg:width="1.9181in" svg:height="0.128in"><draw:image xlink:href="Pictures/10000001000000B80000000C00EA2F60.png" xlink:type="simple" xlink:show="embed" xlink:actuate="onLoad" draw:mime-type="image/png"/></draw:frame><draw:frame draw:style-name="Mfr2" draw:name="Image328"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590" text:anchor-type="char" svg:x="3.7902in" svg:y="10.5945in" svg:width="0.6866in" svg:height="0.6189in" draw:z-index="210"><draw:image xlink:href="Pictures/10000001000000840000007752069C51.png" xlink:type="simple" xlink:show="embed" xlink:actuate="onLoad" draw:mime-type="image/png"/></draw:frame><draw:frame draw:style-name="Mfr2" draw:name="Image259" text:anchor-type="char" svg:x="0.7736in" svg:y="10.8752in" svg:width="1.9181in" svg:height="0.128in" draw:z-index="407"><draw:image xlink:href="Pictures/10000001000000B80000000C00EA2F60.png" xlink:type="simple" xlink:show="embed" xlink:actuate="onLoad" draw:mime-type="image/png"/></draw:frame><draw:frame draw:style-name="Mfr2" draw:name="Image260" text:anchor-type="char" svg:x="7.2972in" svg:y="10.8752in" svg:width="0.1984in" svg:height="0.128in" draw:z-index="408"><draw:image xlink:href="Pictures/10000001000000130000000C5161F074.png" xlink:type="simple" xlink:show="embed" xlink:actuate="onLoad" draw:mime-type="image/png"/></draw:frame></text:p>
      </style:footer-left>
    </style:master-page>
    <style:master-page style:name="Converted34" style:page-layout-name="Mpm6" draw:style-name="Mdp1">
      <style:header>
        <text:p text:style-name="MP1"><draw:frame draw:style-name="Mfr2" draw:name="Image616" text:anchor-type="char" svg:x="0.4925in" svg:y="0in" svg:width="7.7756in" svg:height="1.3874in" draw:z-index="653"><draw:image xlink:href="Pictures/10000001000002EA00000085A3334DB7.png" xlink:type="simple" xlink:show="embed" xlink:actuate="onLoad" draw:mime-type="image/png"/></draw:frame><draw:frame draw:style-name="Mfr2" draw:name="Image617" text:anchor-type="char" svg:x="1.6811in" svg:y="0.5965in" svg:width="1.5984in" svg:height="0.4035in" draw:z-index="654"><draw:image xlink:href="Pictures/100000010000009900000026A14CA22C.png" xlink:type="simple" xlink:show="embed" xlink:actuate="onLoad" draw:mime-type="image/png"/></draw:frame><draw:frame draw:style-name="Mfr2" draw:name="Image619" text:anchor-type="char" svg:x="5.5709in" svg:y="0.7409in" svg:width="1.9236in" svg:height="0.2028in" draw:z-index="655"><draw:image xlink:href="Pictures/10000001000000B800000013402D6D80.png" xlink:type="simple" xlink:show="embed" xlink:actuate="onLoad" draw:mime-type="image/png"/></draw:frame></text:p>
      </style:header>
      <style:header-left>
        <text:p text:style-name="MP1"><draw:frame draw:style-name="Mfr3" draw:name="Frame119"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27"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30"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28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26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23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20"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28"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32"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29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27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224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620" text:anchor-type="char" svg:x="0.4925in" svg:y="0in" svg:width="7.7756in" svg:height="1.3874in" draw:z-index="78"><draw:image xlink:href="Pictures/10000001000002EA00000085A3334DB7.png" xlink:type="simple" xlink:show="embed" xlink:actuate="onLoad" draw:mime-type="image/png"/></draw:frame><draw:frame draw:style-name="Mfr2" draw:name="Image622" text:anchor-type="char" svg:x="1.6811in" svg:y="0.5965in" svg:width="1.5984in" svg:height="0.4035in" draw:z-index="80"><draw:image xlink:href="Pictures/100000010000009900000026A14CA22C.png" xlink:type="simple" xlink:show="embed" xlink:actuate="onLoad" draw:mime-type="image/png"/></draw:frame><draw:frame draw:style-name="Mfr2" draw:name="Image623" text:anchor-type="char" svg:x="5.5709in" svg:y="0.7409in" svg:width="1.9236in" svg:height="0.2028in" draw:z-index="81"><draw:image xlink:href="Pictures/10000001000000B800000013402D6D80.png" xlink:type="simple" xlink:show="embed" xlink:actuate="onLoad" draw:mime-type="image/png"/></draw:frame></text:p>
      </style:header-left>
      <style:footer>
        <text:p text:style-name="MP1"><draw:frame draw:style-name="Mfr1" draw:name="Image 593 Copy 1" text:anchor-type="char" svg:x="3.7902in" svg:y="10.5945in" svg:width="0.6866in" svg:height="0.6189in" draw:z-index="355"><draw:image xlink:href="Pictures/10000001000000840000007752069C51.png" xlink:type="simple" xlink:show="embed" xlink:actuate="onLoad" draw:mime-type="image/png"/></draw:frame><draw:frame draw:style-name="Mfr2" draw:name="Image624" text:anchor-type="char" svg:x="0.7736in" svg:y="10.8752in" svg:width="1.9181in" svg:height="0.128in" draw:z-index="656"><draw:image xlink:href="Pictures/10000001000000B80000000C00EA2F60.png" xlink:type="simple" xlink:show="embed" xlink:actuate="onLoad" draw:mime-type="image/png"/></draw:frame><draw:frame draw:style-name="Mfr2" draw:name="Image625" text:anchor-type="char" svg:x="7.2972in" svg:y="10.8752in" svg:width="0.1984in" svg:height="0.128in" draw:z-index="657"><draw:image xlink:href="Pictures/10000001000000130000000C5161F074.png" xlink:type="simple" xlink:show="embed" xlink:actuate="onLoad" draw:mime-type="image/png"/></draw:frame></text:p>
      </style:footer>
      <style:footer-left>
        <text:p text:style-name="MP1"><draw:frame draw:style-name="Mfr1" draw:name="Image 590 Copy 1" text:anchor-type="char" svg:x="3.7902in" svg:y="10.5945in" svg:width="0.6866in" svg:height="0.6189in"><draw:image xlink:href="Pictures/10000001000000840000007752069C51.png" xlink:type="simple" xlink:show="embed" xlink:actuate="onLoad" draw:mime-type="image/png"/></draw:frame><draw:frame draw:style-name="Mfr3" draw:name="Frame12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2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0" text:anchor-type="char" svg:x="7.2972in" svg:y="10.8752in" svg:width="0.2in" svg:height="0.1283in"><draw:text-box><text:p text:style-name="MP10"><text:span text:style-name="MT15"><text:page-number text:select-page="current">36</text:page-number></text:span></text:p></draw:text-box></draw:frame><draw:frame draw:style-name="Mfr3" draw:name="Frame236" text:anchor-type="char" svg:x="7.2972in" svg:y="10.8752in" svg:width="0.2in" svg:height="0.1283in"><draw:text-box><text:p text:style-name="MP7"><text:page-number text:select-page="current">36</text:page-number></text:p></draw:text-box></draw:frame><draw:frame draw:style-name="Mfr3" draw:name="Frame2361" text:anchor-type="char" svg:x="7.2972in" svg:y="10.8752in" svg:width="0.2in" svg:height="0.1283in"><draw:text-box><text:p text:style-name="MP7"><text:page-number text:select-page="current">36</text:page-number></text:p></draw:text-box></draw:frame><draw:frame draw:style-name="Mfr3" draw:name="Frame2331" text:anchor-type="char" svg:x="7.2972in" svg:y="10.8752in" svg:width="0.2in" svg:height="0.1283in"><draw:text-box><text:p text:style-name="MP7"><text:page-number text:select-page="current">36</text:page-number></text:p></draw:text-box></draw:frame><draw:frame draw:style-name="Mfr3" draw:name="Frame2311" text:anchor-type="char" svg:x="7.2972in" svg:y="10.8752in" svg:width="0.2in" svg:height="0.1283in"><draw:text-box><text:p text:style-name="MP7"><text:page-number text:select-page="current">36</text:page-number></text:p></draw:text-box></draw:frame><draw:frame draw:style-name="Mfr4" draw:name="Frame22811" text:anchor-type="char" svg:x="7.2972in" svg:y="10.8752in" svg:width="0.2in" svg:height="0.1283in"><draw:text-box><text:p text:style-name="MP7"><text:page-number text:select-page="current">36</text:page-number></text:p></draw:text-box></draw:frame><draw:frame draw:style-name="Mfr2" draw:name="Image628" text:anchor-type="char" svg:x="0.7736in" svg:y="10.8752in" svg:width="1.9181in" svg:height="0.128in" draw:z-index="84"><draw:image xlink:href="Pictures/10000001000000B80000000C00EA2F60.png" xlink:type="simple" xlink:show="embed" xlink:actuate="onLoad" draw:mime-type="image/png"/></draw:frame><draw:frame draw:style-name="Mfr2" draw:name="Image629" text:anchor-type="char" svg:x="7.2972in" svg:y="10.8752in" svg:width="0.1984in" svg:height="0.128in" draw:z-index="85"><draw:image xlink:href="Pictures/10000001000000130000000C5161F074.png" xlink:type="simple" xlink:show="embed" xlink:actuate="onLoad" draw:mime-type="image/png"/></draw:frame></text:p>
      </style:footer-left>
    </style:master-page>
    <style:master-page style:name="Converted35" style:page-layout-name="Mpm8" draw:style-name="Mdp1">
      <style:header>
        <text:p text:style-name="MP1"><draw:frame draw:style-name="Mfr3" draw:name="Frame132"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37"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37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34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29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35"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38"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38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35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23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635" text:anchor-type="char" svg:x="0.4925in" svg:y="0in" svg:width="7.7756in" svg:height="1.3874in" draw:z-index="86"><draw:image xlink:href="Pictures/10000001000002EA00000085A3334DB7.png" xlink:type="simple" xlink:show="embed" xlink:actuate="onLoad" draw:mime-type="image/png"/></draw:frame><draw:frame draw:style-name="Mfr2" draw:name="Image636" text:anchor-type="char" svg:x="1.6811in" svg:y="0.5965in" svg:width="1.5984in" svg:height="0.4035in" draw:z-index="87"><draw:image xlink:href="Pictures/100000010000009900000026A14CA22C.png" xlink:type="simple" xlink:show="embed" xlink:actuate="onLoad" draw:mime-type="image/png"/></draw:frame><draw:frame draw:style-name="Mfr2" draw:name="Image639" text:anchor-type="char" svg:x="5.5709in" svg:y="0.7409in" svg:width="1.9236in" svg:height="0.2028in" draw:z-index="88"><draw:image xlink:href="Pictures/10000001000000B800000013402D6D80.png" xlink:type="simple" xlink:show="embed" xlink:actuate="onLoad" draw:mime-type="image/png"/></draw:frame></text:p>
      </style:header>
      <style:header-left>
        <text:p text:style-name="MP2"/>
      </style:header-left>
      <style:footer>
        <text:p text:style-name="MP1"><draw:frame draw:style-name="Mfr1" draw:name="Image 593 Copy 1 Copy 1" text:anchor-type="char" svg:x="3.7902in" svg:y="10.5945in" svg:width="0.6866in" svg:height="0.6189in"><draw:image xlink:href="Pictures/10000001000000840000007752069C51.png" xlink:type="simple" xlink:show="embed" xlink:actuate="onLoad" draw:mime-type="image/png"/></draw:frame><draw:frame draw:style-name="Mfr3" draw:name="Frame13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3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7" text:anchor-type="char" svg:x="7.2972in" svg:y="10.8752in" svg:width="0.2in" svg:height="0.1283in"><draw:text-box><text:p text:style-name="MP10"><text:span text:style-name="MT15"><text:page-number text:select-page="current">37</text:page-number></text:span></text:p></draw:text-box></draw:frame><draw:frame draw:style-name="Mfr3" draw:name="Frame240" text:anchor-type="char" svg:x="7.2972in" svg:y="10.8752in" svg:width="0.2in" svg:height="0.1283in"><draw:text-box><text:p text:style-name="MP7"><text:page-number text:select-page="current">37</text:page-number></text:p></draw:text-box></draw:frame><draw:frame draw:style-name="Mfr3" draw:name="Frame2401" text:anchor-type="char" svg:x="7.2972in" svg:y="10.8752in" svg:width="0.2in" svg:height="0.1283in"><draw:text-box><text:p text:style-name="MP7"><text:page-number text:select-page="current">37</text:page-number></text:p></draw:text-box></draw:frame><draw:frame draw:style-name="Mfr3" draw:name="Frame23711" text:anchor-type="char" svg:x="7.2972in" svg:y="10.8752in" svg:width="0.2in" svg:height="0.1283in"><draw:text-box><text:p text:style-name="MP7"><text:page-number text:select-page="current">37</text:page-number></text:p></draw:text-box></draw:frame><draw:frame draw:style-name="Mfr4" draw:name="Frame23311" text:anchor-type="char" svg:x="7.2972in" svg:y="10.8752in" svg:width="0.2in" svg:height="0.1283in"><draw:text-box><text:p text:style-name="MP7"><text:page-number text:select-page="current">37</text:page-number></text:p></draw:text-box></draw:frame><draw:frame draw:style-name="Mfr2" draw:name="Image640" text:anchor-type="char" svg:x="0.7736in" svg:y="10.8752in" svg:width="1.9181in" svg:height="0.128in" draw:z-index="89"><draw:image xlink:href="Pictures/10000001000000B80000000C00EA2F60.png" xlink:type="simple" xlink:show="embed" xlink:actuate="onLoad" draw:mime-type="image/png"/></draw:frame><draw:frame draw:style-name="Mfr2" draw:name="Image641" text:anchor-type="char" svg:x="7.2972in" svg:y="10.8752in" svg:width="0.1984in" svg:height="0.128in" draw:z-index="91"><draw:image xlink:href="Pictures/10000001000000130000000C5161F074.png" xlink:type="simple" xlink:show="embed" xlink:actuate="onLoad" draw:mime-type="image/png"/></draw:frame></text:p>
      </style:footer>
      <style:footer-left>
        <text:p text:style-name="MP2"/>
      </style:footer-left>
    </style:master-page>
    <style:master-page style:name="Converted36" style:page-layout-name="Mpm6" draw:style-name="Mdp1">
      <style:header>
        <text:p text:style-name="MP1"><draw:frame draw:style-name="Mfr2" draw:name="Image262" text:anchor-type="char" svg:x="0.4925in" svg:y="0in" svg:width="7.7756in" svg:height="1.3874in" draw:z-index="409"><draw:image xlink:href="Pictures/10000001000002EA00000085A3334DB7.png" xlink:type="simple" xlink:show="embed" xlink:actuate="onLoad" draw:mime-type="image/png"/></draw:frame><draw:frame draw:style-name="Mfr2" draw:name="Image263" text:anchor-type="char" svg:x="1.6811in" svg:y="0.5965in" svg:width="1.5984in" svg:height="0.4035in" draw:z-index="410"><draw:image xlink:href="Pictures/100000010000009900000026A14CA22C.png" xlink:type="simple" xlink:show="embed" xlink:actuate="onLoad" draw:mime-type="image/png"/></draw:frame><draw:frame draw:style-name="Mfr2" draw:name="Image264" text:anchor-type="char" svg:x="5.5709in" svg:y="0.7409in" svg:width="1.9236in" svg:height="0.2028in" draw:z-index="415"><draw:image xlink:href="Pictures/10000001000000B800000013402D6D80.png" xlink:type="simple" xlink:show="embed" xlink:actuate="onLoad" draw:mime-type="image/png"/></draw:frame></text:p>
      </style:header>
      <style:header-left>
        <text:p text:style-name="MP1"><draw:frame draw:style-name="Mfr4" draw:name="Frame236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4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43"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40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38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37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42"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44"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4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39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268" text:anchor-type="char" svg:x="0.4925in" svg:y="0in" svg:width="7.7756in" svg:height="1.3874in"><draw:image xlink:href="Pictures/10000001000002EA00000085A3334DB7.png" xlink:type="simple" xlink:show="embed" xlink:actuate="onLoad" draw:mime-type="image/png"/></draw:frame><draw:frame draw:style-name="Mfr2" draw:name="Image324" text:anchor-type="char" svg:x="1.6811in" svg:y="0.5965in" svg:width="1.5984in" svg:height="0.4035in"><draw:image xlink:href="Pictures/100000010000009900000026A14CA22C.png" xlink:type="simple" xlink:show="embed" xlink:actuate="onLoad" draw:mime-type="image/png"/></draw:frame><draw:frame draw:style-name="Mfr2" draw:name="Image325"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618" text:anchor-type="char" svg:x="3.7902in" svg:y="10.5945in" svg:width="0.6866in" svg:height="0.6189in" draw:z-index="214"><draw:image xlink:href="Pictures/10000001000000840000007752069C51.png" xlink:type="simple" xlink:show="embed" xlink:actuate="onLoad" draw:mime-type="image/png"/></draw:frame><draw:frame draw:style-name="Mfr2" draw:name="Image269" text:anchor-type="char" svg:x="0.7736in" svg:y="10.8752in" svg:width="1.9181in" svg:height="0.128in" draw:z-index="419"><draw:image xlink:href="Pictures/10000001000000B80000000C00EA2F60.png" xlink:type="simple" xlink:show="embed" xlink:actuate="onLoad" draw:mime-type="image/png"/></draw:frame><draw:frame draw:style-name="Mfr2" draw:name="Image270" text:anchor-type="char" svg:x="7.2972in" svg:y="10.8752in" svg:width="0.1984in" svg:height="0.128in" draw:z-index="420"><draw:image xlink:href="Pictures/10000001000000130000000C5161F074.png" xlink:type="simple" xlink:show="embed" xlink:actuate="onLoad" draw:mime-type="image/png"/></draw:frame></text:p>
      </style:footer>
      <style:footer-left>
        <text:p text:style-name="MP1"><draw:frame draw:style-name="Mfr1" draw:name="Image 621" text:anchor-type="char" svg:x="3.7902in" svg:y="10.5945in" svg:width="0.6866in" svg:height="0.6189in"><draw:image xlink:href="Pictures/10000001000000840000007752069C51.png" xlink:type="simple" xlink:show="embed" xlink:actuate="onLoad" draw:mime-type="image/png"/></draw:frame><draw:frame draw:style-name="Mfr4" draw:name="Frame240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4111" text:anchor-type="char" svg:x="7.2972in" svg:y="10.8752in" svg:width="0.2in" svg:height="0.1283in"><draw:text-box><text:p text:style-name="MP7"><text:page-number text:select-page="current">38</text:page-number></text:p></draw:text-box></draw:frame><draw:frame draw:style-name="Mfr3" draw:name="Frame246" text:anchor-type="char" svg:x="7.2972in" svg:y="10.8752in" svg:width="0.2in" svg:height="0.1283in"><draw:text-box><text:p text:style-name="MP7"><text:page-number text:select-page="current">38</text:page-number></text:p></draw:text-box></draw:frame><draw:frame draw:style-name="Mfr3" draw:name="Frame248" text:anchor-type="char" svg:x="7.2972in" svg:y="10.8752in" svg:width="0.2in" svg:height="0.1283in"><draw:text-box><text:p text:style-name="MP7"><text:page-number text:select-page="current">38</text:page-number></text:p></draw:text-box></draw:frame><draw:frame draw:style-name="Mfr3" draw:name="Frame2451" text:anchor-type="char" svg:x="7.2972in" svg:y="10.8752in" svg:width="0.2in" svg:height="0.1283in"><draw:text-box><text:p text:style-name="MP7"><text:page-number text:select-page="current">38</text:page-number></text:p></draw:text-box></draw:frame><draw:frame draw:style-name="Mfr3" draw:name="Frame2431" text:anchor-type="char" svg:x="7.2972in" svg:y="10.8752in" svg:width="0.2in" svg:height="0.1283in"><draw:text-box><text:p text:style-name="MP7"><text:page-number text:select-page="current">38</text:page-number></text:p></draw:text-box></draw:frame><draw:frame draw:style-name="Mfr2" draw:name="Image321" text:anchor-type="char" svg:x="0.7736in" svg:y="10.8752in" svg:width="1.9181in" svg:height="0.128in"><draw:image xlink:href="Pictures/10000001000000B80000000C00EA2F60.png" xlink:type="simple" xlink:show="embed" xlink:actuate="onLoad" draw:mime-type="image/png"/></draw:frame><draw:frame draw:style-name="Mfr2" draw:name="Image322"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37" style:page-layout-name="Mpm6" draw:style-name="Mdp1">
      <style:header>
        <text:p text:style-name="MP1"><draw:frame draw:style-name="Mfr3" draw:name="Frame138"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49"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49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46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44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42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4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50"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50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47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45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243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642" text:anchor-type="char" svg:x="0.4925in" svg:y="0in" svg:width="7.7756in" svg:height="1.3874in" draw:z-index="92"><draw:image xlink:href="Pictures/10000001000002EA00000085A3334DB7.png" xlink:type="simple" xlink:show="embed" xlink:actuate="onLoad" draw:mime-type="image/png"/></draw:frame><draw:frame draw:style-name="Mfr2" draw:name="Image643" text:anchor-type="char" svg:x="1.6811in" svg:y="0.5965in" svg:width="1.5984in" svg:height="0.4035in" draw:z-index="93"><draw:image xlink:href="Pictures/100000010000009900000026A14CA22C.png" xlink:type="simple" xlink:show="embed" xlink:actuate="onLoad" draw:mime-type="image/png"/></draw:frame><draw:frame draw:style-name="Mfr2" draw:name="Image644" text:anchor-type="char" svg:x="5.5709in" svg:y="0.7409in" svg:width="1.9236in" svg:height="0.2028in" draw:z-index="94"><draw:image xlink:href="Pictures/10000001000000B800000013402D6D80.png" xlink:type="simple" xlink:show="embed" xlink:actuate="onLoad" draw:mime-type="image/png"/></draw:frame></text:p>
      </style:header>
      <style:header-left>
        <text:p text:style-name="MP1"><draw:frame draw:style-name="Mfr2" draw:name="Image646" text:anchor-type="char" svg:x="0.4925in" svg:y="0in" svg:width="7.7756in" svg:height="1.3874in" draw:z-index="658"><draw:image xlink:href="Pictures/10000001000002EA00000085A3334DB7.png" xlink:type="simple" xlink:show="embed" xlink:actuate="onLoad" draw:mime-type="image/png"/></draw:frame><draw:frame draw:style-name="Mfr2" draw:name="Image647" text:anchor-type="char" svg:x="1.6811in" svg:y="0.5965in" svg:width="1.5984in" svg:height="0.4035in" draw:z-index="659"><draw:image xlink:href="Pictures/100000010000009900000026A14CA22C.png" xlink:type="simple" xlink:show="embed" xlink:actuate="onLoad" draw:mime-type="image/png"/></draw:frame><draw:frame draw:style-name="Mfr2" draw:name="Image649" text:anchor-type="char" svg:x="5.5709in" svg:y="0.7409in" svg:width="1.9236in" svg:height="0.2028in" draw:z-index="660"><draw:image xlink:href="Pictures/10000001000000B800000013402D6D80.png" xlink:type="simple" xlink:show="embed" xlink:actuate="onLoad" draw:mime-type="image/png"/></draw:frame></text:p>
      </style:header-left>
      <style:footer>
        <text:p text:style-name="MP1"><draw:frame draw:style-name="Mfr1" draw:name="Image 618 Copy 1" text:anchor-type="char" svg:x="3.7902in" svg:y="10.5945in" svg:width="0.6866in" svg:height="0.6189in"><draw:image xlink:href="Pictures/10000001000000840000007752069C51.png" xlink:type="simple" xlink:show="embed" xlink:actuate="onLoad" draw:mime-type="image/png"/></draw:frame><draw:frame draw:style-name="Mfr3" draw:name="Frame14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4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1" text:anchor-type="char" svg:x="7.2972in" svg:y="10.8752in" svg:width="0.2in" svg:height="0.1283in"><draw:text-box><text:p text:style-name="MP10"><text:span text:style-name="MT15"><text:page-number text:select-page="current">39</text:page-number></text:span></text:p></draw:text-box></draw:frame><draw:frame draw:style-name="Mfr3" draw:name="Frame254" text:anchor-type="char" svg:x="7.2972in" svg:y="10.8752in" svg:width="0.2in" svg:height="0.1283in"><draw:text-box><text:p text:style-name="MP7"><text:page-number text:select-page="current">39</text:page-number></text:p></draw:text-box></draw:frame><draw:frame draw:style-name="Mfr3" draw:name="Frame2541" text:anchor-type="char" svg:x="7.2972in" svg:y="10.8752in" svg:width="0.2in" svg:height="0.1283in"><draw:text-box><text:p text:style-name="MP7"><text:page-number text:select-page="current">39</text:page-number></text:p></draw:text-box></draw:frame><draw:frame draw:style-name="Mfr3" draw:name="Frame2511" text:anchor-type="char" svg:x="7.2972in" svg:y="10.8752in" svg:width="0.2in" svg:height="0.1283in"><draw:text-box><text:p text:style-name="MP7"><text:page-number text:select-page="current">39</text:page-number></text:p></draw:text-box></draw:frame><draw:frame draw:style-name="Mfr3" draw:name="Frame24911" text:anchor-type="char" svg:x="7.2972in" svg:y="10.8752in" svg:width="0.2in" svg:height="0.1283in"><draw:text-box><text:p text:style-name="MP7"><text:page-number text:select-page="current">39</text:page-number></text:p></draw:text-box></draw:frame><draw:frame draw:style-name="Mfr4" draw:name="Frame24711" text:anchor-type="char" svg:x="7.2972in" svg:y="10.8752in" svg:width="0.2in" svg:height="0.1283in"><draw:text-box><text:p text:style-name="MP7"><text:page-number text:select-page="current">39</text:page-number></text:p></draw:text-box></draw:frame><draw:frame draw:style-name="Mfr2" draw:name="Image650" text:anchor-type="char" svg:x="0.7736in" svg:y="10.8752in" svg:width="1.9181in" svg:height="0.128in" draw:z-index="98"><draw:image xlink:href="Pictures/10000001000000B80000000C00EA2F60.png" xlink:type="simple" xlink:show="embed" xlink:actuate="onLoad" draw:mime-type="image/png"/></draw:frame><draw:frame draw:style-name="Mfr2" draw:name="Image651" text:anchor-type="char" svg:x="7.2972in" svg:y="10.8752in" svg:width="0.1984in" svg:height="0.128in" draw:z-index="99"><draw:image xlink:href="Pictures/10000001000000130000000C5161F074.png" xlink:type="simple" xlink:show="embed" xlink:actuate="onLoad" draw:mime-type="image/png"/></draw:frame></text:p>
      </style:footer>
      <style:footer-left>
        <text:p text:style-name="MP1"><draw:frame draw:style-name="Mfr1" draw:name="Image 621 Copy 1" text:anchor-type="char" svg:x="3.7902in" svg:y="10.5945in" svg:width="0.6866in" svg:height="0.6189in" draw:z-index="354"><draw:image xlink:href="Pictures/10000001000000840000007752069C51.png" xlink:type="simple" xlink:show="embed" xlink:actuate="onLoad" draw:mime-type="image/png"/></draw:frame><draw:frame draw:style-name="Mfr2" draw:name="Image652" text:anchor-type="char" svg:x="0.7736in" svg:y="10.8752in" svg:width="1.9181in" svg:height="0.128in" draw:z-index="661"><draw:image xlink:href="Pictures/10000001000000B80000000C00EA2F60.png" xlink:type="simple" xlink:show="embed" xlink:actuate="onLoad" draw:mime-type="image/png"/></draw:frame><draw:frame draw:style-name="Mfr2" draw:name="Image653" text:anchor-type="char" svg:x="7.2972in" svg:y="10.8752in" svg:width="0.1984in" svg:height="0.128in" draw:z-index="662"><draw:image xlink:href="Pictures/10000001000000130000000C5161F074.png" xlink:type="simple" xlink:show="embed" xlink:actuate="onLoad" draw:mime-type="image/png"/></draw:frame></text:p>
      </style:footer-left>
    </style:master-page>
    <style:master-page style:name="Converted38" style:page-layout-name="Mpm6" draw:style-name="Mdp1">
      <style:header>
        <text:p text:style-name="MP1"><draw:frame draw:style-name="Mfr2" draw:name="Image654" text:anchor-type="char" svg:x="0.4925in" svg:y="0in" svg:width="7.7756in" svg:height="1.3874in" draw:z-index="663"><draw:image xlink:href="Pictures/10000001000002EA00000085A3334DB7.png" xlink:type="simple" xlink:show="embed" xlink:actuate="onLoad" draw:mime-type="image/png"/></draw:frame><draw:frame draw:style-name="Mfr2" draw:name="Image655" text:anchor-type="char" svg:x="1.6811in" svg:y="0.5965in" svg:width="1.5984in" svg:height="0.4035in" draw:z-index="664"><draw:image xlink:href="Pictures/100000010000009900000026A14CA22C.png" xlink:type="simple" xlink:show="embed" xlink:actuate="onLoad" draw:mime-type="image/png"/></draw:frame><draw:frame draw:style-name="Mfr2" draw:name="Image656" text:anchor-type="char" svg:x="5.5709in" svg:y="0.7409in" svg:width="1.9236in" svg:height="0.2028in" draw:z-index="665"><draw:image xlink:href="Pictures/10000001000000B800000013402D6D80.png" xlink:type="simple" xlink:show="embed" xlink:actuate="onLoad" draw:mime-type="image/png"/></draw:frame></text:p>
      </style:header>
      <style:header-left>
        <text:p text:style-name="MP1"><draw:frame draw:style-name="Mfr3" draw:name="Frame158"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59"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59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56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54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5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64"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60"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60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57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55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253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657" text:anchor-type="char" svg:x="0.4925in" svg:y="0in" svg:width="7.7756in" svg:height="1.3874in" draw:z-index="106"><draw:image xlink:href="Pictures/10000001000002EA00000085A3334DB7.png" xlink:type="simple" xlink:show="embed" xlink:actuate="onLoad" draw:mime-type="image/png"/></draw:frame><draw:frame draw:style-name="Mfr2" draw:name="Image658" text:anchor-type="char" svg:x="1.6811in" svg:y="0.5965in" svg:width="1.5984in" svg:height="0.4035in" draw:z-index="107"><draw:image xlink:href="Pictures/100000010000009900000026A14CA22C.png" xlink:type="simple" xlink:show="embed" xlink:actuate="onLoad" draw:mime-type="image/png"/></draw:frame><draw:frame draw:style-name="Mfr2" draw:name="Image659" text:anchor-type="char" svg:x="5.5709in" svg:y="0.7409in" svg:width="1.9236in" svg:height="0.2028in" draw:z-index="108"><draw:image xlink:href="Pictures/10000001000000B800000013402D6D80.png" xlink:type="simple" xlink:show="embed" xlink:actuate="onLoad" draw:mime-type="image/png"/></draw:frame></text:p>
      </style:header-left>
      <style:footer>
        <text:p text:style-name="MP1"><draw:frame draw:style-name="Mfr1" draw:name="Image 618 Copy 1 Copy 1" text:anchor-type="char" svg:x="3.7902in" svg:y="10.5945in" svg:width="0.6866in" svg:height="0.6189in" draw:z-index="384"><draw:image xlink:href="Pictures/10000001000000840000007752069C51.png" xlink:type="simple" xlink:show="embed" xlink:actuate="onLoad" draw:mime-type="image/png"/></draw:frame><draw:frame draw:style-name="Mfr2" draw:name="Image660" text:anchor-type="char" svg:x="0.7736in" svg:y="10.8752in" svg:width="1.9181in" svg:height="0.128in" draw:z-index="666"><draw:image xlink:href="Pictures/10000001000000B80000000C00EA2F60.png" xlink:type="simple" xlink:show="embed" xlink:actuate="onLoad" draw:mime-type="image/png"/></draw:frame><draw:frame draw:style-name="Mfr2" draw:name="Image661" text:anchor-type="char" svg:x="7.2972in" svg:y="10.8752in" svg:width="0.1984in" svg:height="0.128in" draw:z-index="667"><draw:image xlink:href="Pictures/10000001000000130000000C5161F074.png" xlink:type="simple" xlink:show="embed" xlink:actuate="onLoad" draw:mime-type="image/png"/></draw:frame></text:p>
      </style:footer>
      <style:footer-left>
        <text:p text:style-name="MP1"><draw:frame draw:style-name="Mfr1" draw:name="Image 621 Copy 1 Copy 1" text:anchor-type="char" svg:x="3.7902in" svg:y="10.5945in" svg:width="0.6866in" svg:height="0.6189in"><draw:image xlink:href="Pictures/10000001000000840000007752069C51.png" xlink:type="simple" xlink:show="embed" xlink:actuate="onLoad" draw:mime-type="image/png"/></draw:frame><draw:frame draw:style-name="Mfr3" draw:name="Frame16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5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2" text:anchor-type="char" svg:x="7.2972in" svg:y="10.8752in" svg:width="0.2in" svg:height="0.1283in"><draw:text-box><text:p text:style-name="MP10"><text:span text:style-name="MT15"><text:page-number text:select-page="current">40</text:page-number></text:span></text:p></draw:text-box></draw:frame><draw:frame draw:style-name="Mfr3" draw:name="Frame265" text:anchor-type="char" svg:x="7.2972in" svg:y="10.8752in" svg:width="0.2in" svg:height="0.1283in"><draw:text-box><text:p text:style-name="MP7"><text:page-number text:select-page="current">40</text:page-number></text:p></draw:text-box></draw:frame><draw:frame draw:style-name="Mfr3" draw:name="Frame2651" text:anchor-type="char" svg:x="7.2972in" svg:y="10.8752in" svg:width="0.2in" svg:height="0.1283in"><draw:text-box><text:p text:style-name="MP7"><text:page-number text:select-page="current">40</text:page-number></text:p></draw:text-box></draw:frame><draw:frame draw:style-name="Mfr3" draw:name="Frame2611" text:anchor-type="char" svg:x="7.2972in" svg:y="10.8752in" svg:width="0.2in" svg:height="0.1283in"><draw:text-box><text:p text:style-name="MP7"><text:page-number text:select-page="current">40</text:page-number></text:p></draw:text-box></draw:frame><draw:frame draw:style-name="Mfr3" draw:name="Frame25911" text:anchor-type="char" svg:x="7.2972in" svg:y="10.8752in" svg:width="0.2in" svg:height="0.1283in"><draw:text-box><text:p text:style-name="MP7"><text:page-number text:select-page="current">40</text:page-number></text:p></draw:text-box></draw:frame><draw:frame draw:style-name="Mfr4" draw:name="Frame25711" text:anchor-type="char" svg:x="7.2972in" svg:y="10.8752in" svg:width="0.2in" svg:height="0.1283in"><draw:text-box><text:p text:style-name="MP7"><text:page-number text:select-page="current">40</text:page-number></text:p></draw:text-box></draw:frame><draw:frame draw:style-name="Mfr2" draw:name="Image662" text:anchor-type="char" svg:x="0.7736in" svg:y="10.8752in" svg:width="1.9181in" svg:height="0.128in" draw:z-index="111"><draw:image xlink:href="Pictures/10000001000000B80000000C00EA2F60.png" xlink:type="simple" xlink:show="embed" xlink:actuate="onLoad" draw:mime-type="image/png"/></draw:frame><draw:frame draw:style-name="Mfr2" draw:name="Image663" text:anchor-type="char" svg:x="7.2972in" svg:y="10.8752in" svg:width="0.1984in" svg:height="0.128in" draw:z-index="112"><draw:image xlink:href="Pictures/10000001000000130000000C5161F074.png" xlink:type="simple" xlink:show="embed" xlink:actuate="onLoad" draw:mime-type="image/png"/></draw:frame></text:p>
      </style:footer-left>
    </style:master-page>
    <style:master-page style:name="Converted39" style:page-layout-name="Mpm6" draw:style-name="Mdp1">
      <style:header>
        <text:p text:style-name="MP1"><draw:frame draw:style-name="Mfr3" draw:name="Frame183"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66"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66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6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60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58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88"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67"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67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63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6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259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665" text:anchor-type="char" svg:x="0.4925in" svg:y="0in" svg:width="7.7756in" svg:height="1.3874in" draw:z-index="113"><draw:image xlink:href="Pictures/10000001000002EA00000085A3334DB7.png" xlink:type="simple" xlink:show="embed" xlink:actuate="onLoad" draw:mime-type="image/png"/></draw:frame><draw:frame draw:style-name="Mfr2" draw:name="Image666" text:anchor-type="char" svg:x="1.6811in" svg:y="0.5965in" svg:width="1.5984in" svg:height="0.4035in" draw:z-index="114"><draw:image xlink:href="Pictures/100000010000009900000026A14CA22C.png" xlink:type="simple" xlink:show="embed" xlink:actuate="onLoad" draw:mime-type="image/png"/></draw:frame><draw:frame draw:style-name="Mfr2" draw:name="Image668" text:anchor-type="char" svg:x="5.5709in" svg:y="0.7409in" svg:width="1.9236in" svg:height="0.2028in" draw:z-index="115"><draw:image xlink:href="Pictures/10000001000000B800000013402D6D80.png" xlink:type="simple" xlink:show="embed" xlink:actuate="onLoad" draw:mime-type="image/png"/></draw:frame></text:p>
      </style:header>
      <style:header-left>
        <text:p text:style-name="MP1"><draw:frame draw:style-name="Mfr2" draw:name="Image669" text:anchor-type="char" svg:x="0.4925in" svg:y="0in" svg:width="7.7756in" svg:height="1.3874in" draw:z-index="668"><draw:image xlink:href="Pictures/10000001000002EA00000085A3334DB7.png" xlink:type="simple" xlink:show="embed" xlink:actuate="onLoad" draw:mime-type="image/png"/></draw:frame><draw:frame draw:style-name="Mfr2" draw:name="Image670" text:anchor-type="char" svg:x="1.6811in" svg:y="0.5965in" svg:width="1.5984in" svg:height="0.4035in" draw:z-index="669"><draw:image xlink:href="Pictures/100000010000009900000026A14CA22C.png" xlink:type="simple" xlink:show="embed" xlink:actuate="onLoad" draw:mime-type="image/png"/></draw:frame><draw:frame draw:style-name="Mfr2" draw:name="Image671" text:anchor-type="char" svg:x="5.5709in" svg:y="0.7409in" svg:width="1.9236in" svg:height="0.2028in" draw:z-index="670"><draw:image xlink:href="Pictures/10000001000000B800000013402D6D80.png" xlink:type="simple" xlink:show="embed" xlink:actuate="onLoad" draw:mime-type="image/png"/></draw:frame></text:p>
      </style:header-left>
      <style:footer>
        <text:p text:style-name="MP1"><draw:frame draw:style-name="Mfr1" draw:name="Image 618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9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6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8" text:anchor-type="char" svg:x="7.2972in" svg:y="10.8752in" svg:width="0.2in" svg:height="0.1283in"><draw:text-box><text:p text:style-name="MP10"><text:span text:style-name="MT15"><text:page-number text:select-page="current">41</text:page-number></text:span></text:p></draw:text-box></draw:frame><draw:frame draw:style-name="Mfr3" draw:name="Frame271" text:anchor-type="char" svg:x="7.2972in" svg:y="10.8752in" svg:width="0.2in" svg:height="0.1283in"><draw:text-box><text:p text:style-name="MP7"><text:page-number text:select-page="current">41</text:page-number></text:p></draw:text-box></draw:frame><draw:frame draw:style-name="Mfr3" draw:name="Frame2711" text:anchor-type="char" svg:x="7.2972in" svg:y="10.8752in" svg:width="0.2in" svg:height="0.1283in"><draw:text-box><text:p text:style-name="MP7"><text:page-number text:select-page="current">41</text:page-number></text:p></draw:text-box></draw:frame><draw:frame draw:style-name="Mfr3" draw:name="Frame26711" text:anchor-type="char" svg:x="7.2972in" svg:y="10.8752in" svg:width="0.2in" svg:height="0.1283in"><draw:text-box><text:p text:style-name="MP7"><text:page-number text:select-page="current">41</text:page-number></text:p></draw:text-box></draw:frame><draw:frame draw:style-name="Mfr3" draw:name="Frame26511" text:anchor-type="char" svg:x="7.2972in" svg:y="10.8752in" svg:width="0.2in" svg:height="0.1283in"><draw:text-box><text:p text:style-name="MP7"><text:page-number text:select-page="current">41</text:page-number></text:p></draw:text-box></draw:frame><draw:frame draw:style-name="Mfr4" draw:name="Frame26311" text:anchor-type="char" svg:x="7.2972in" svg:y="10.8752in" svg:width="0.2in" svg:height="0.1283in"><draw:text-box><text:p text:style-name="MP7"><text:page-number text:select-page="current">41</text:page-number></text:p></draw:text-box></draw:frame><draw:frame draw:style-name="Mfr2" draw:name="Image672" text:anchor-type="char" svg:x="0.7736in" svg:y="10.8752in" svg:width="1.9181in" svg:height="0.128in" draw:z-index="119"><draw:image xlink:href="Pictures/10000001000000B80000000C00EA2F60.png" xlink:type="simple" xlink:show="embed" xlink:actuate="onLoad" draw:mime-type="image/png"/></draw:frame><draw:frame draw:style-name="Mfr2" draw:name="Image673" text:anchor-type="char" svg:x="7.2972in" svg:y="10.8752in" svg:width="0.1984in" svg:height="0.128in" draw:z-index="120"><draw:image xlink:href="Pictures/10000001000000130000000C5161F074.png" xlink:type="simple" xlink:show="embed" xlink:actuate="onLoad" draw:mime-type="image/png"/></draw:frame></text:p>
      </style:footer>
      <style:footer-left>
        <text:p text:style-name="MP1"><draw:frame draw:style-name="Mfr1" draw:name="Image 621 Copy 1 Copy 1 Copy 1" text:anchor-type="char" svg:x="3.7902in" svg:y="10.5945in" svg:width="0.6866in" svg:height="0.6189in" draw:z-index="366"><draw:image xlink:href="Pictures/10000001000000840000007752069C51.png" xlink:type="simple" xlink:show="embed" xlink:actuate="onLoad" draw:mime-type="image/png"/></draw:frame><draw:frame draw:style-name="Mfr2" draw:name="Image674" text:anchor-type="char" svg:x="0.7736in" svg:y="10.8752in" svg:width="1.9181in" svg:height="0.128in" draw:z-index="671"><draw:image xlink:href="Pictures/10000001000000B80000000C00EA2F60.png" xlink:type="simple" xlink:show="embed" xlink:actuate="onLoad" draw:mime-type="image/png"/></draw:frame><draw:frame draw:style-name="Mfr2" draw:name="Image675" text:anchor-type="char" svg:x="7.2972in" svg:y="10.8752in" svg:width="0.1984in" svg:height="0.128in" draw:z-index="672"><draw:image xlink:href="Pictures/10000001000000130000000C5161F074.png" xlink:type="simple" xlink:show="embed" xlink:actuate="onLoad" draw:mime-type="image/png"/></draw:frame></text:p>
      </style:footer-left>
    </style:master-page>
    <style:master-page style:name="Converted40" style:page-layout-name="Mpm6" draw:style-name="Mdp1">
      <style:header>
        <text:p text:style-name="MP1"><draw:frame draw:style-name="Mfr2" draw:name="Image676" text:anchor-type="char" svg:x="0.4925in" svg:y="0in" svg:width="7.7756in" svg:height="1.3874in" draw:z-index="673"><draw:image xlink:href="Pictures/10000001000002EA00000085A3334DB7.png" xlink:type="simple" xlink:show="embed" xlink:actuate="onLoad" draw:mime-type="image/png"/></draw:frame><draw:frame draw:style-name="Mfr2" draw:name="Image677" text:anchor-type="char" svg:x="1.6811in" svg:y="0.5965in" svg:width="1.5984in" svg:height="0.4035in" draw:z-index="674"><draw:image xlink:href="Pictures/100000010000009900000026A14CA22C.png" xlink:type="simple" xlink:show="embed" xlink:actuate="onLoad" draw:mime-type="image/png"/></draw:frame><draw:frame draw:style-name="Mfr2" draw:name="Image678" text:anchor-type="char" svg:x="5.5709in" svg:y="0.7409in" svg:width="1.9236in" svg:height="0.2028in" draw:z-index="675"><draw:image xlink:href="Pictures/10000001000000B800000013402D6D80.png" xlink:type="simple" xlink:show="embed" xlink:actuate="onLoad" draw:mime-type="image/png"/></draw:frame></text:p>
      </style:header>
      <style:header-left>
        <text:p text:style-name="MP1"><draw:frame draw:style-name="Mfr3" draw:name="Frame205"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76"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76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7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70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68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10"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77"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77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73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7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269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679" text:anchor-type="char" svg:x="0.4925in" svg:y="0in" svg:width="7.7756in" svg:height="1.3874in" draw:z-index="127"><draw:image xlink:href="Pictures/10000001000002EA00000085A3334DB7.png" xlink:type="simple" xlink:show="embed" xlink:actuate="onLoad" draw:mime-type="image/png"/></draw:frame><draw:frame draw:style-name="Mfr2" draw:name="Image680" text:anchor-type="char" svg:x="1.6811in" svg:y="0.5965in" svg:width="1.5984in" svg:height="0.4035in" draw:z-index="128"><draw:image xlink:href="Pictures/100000010000009900000026A14CA22C.png" xlink:type="simple" xlink:show="embed" xlink:actuate="onLoad" draw:mime-type="image/png"/></draw:frame><draw:frame draw:style-name="Mfr2" draw:name="Image681" text:anchor-type="char" svg:x="5.5709in" svg:y="0.7409in" svg:width="1.9236in" svg:height="0.2028in" draw:z-index="129"><draw:image xlink:href="Pictures/10000001000000B800000013402D6D80.png" xlink:type="simple" xlink:show="embed" xlink:actuate="onLoad" draw:mime-type="image/png"/></draw:frame></text:p>
      </style:header-left>
      <style:footer>
        <text:p text:style-name="MP1"><draw:frame draw:style-name="Mfr1" draw:name="Image 618 Copy 1 Copy 1 Copy 1 Copy 1" text:anchor-type="char" svg:x="3.7902in" svg:y="10.5945in" svg:width="0.6866in" svg:height="0.6189in" draw:z-index="369"><draw:image xlink:href="Pictures/10000001000000840000007752069C51.png" xlink:type="simple" xlink:show="embed" xlink:actuate="onLoad" draw:mime-type="image/png"/></draw:frame><draw:frame draw:style-name="Mfr2" draw:name="Image683" text:anchor-type="char" svg:x="0.7736in" svg:y="10.8752in" svg:width="1.9181in" svg:height="0.128in" draw:z-index="676"><draw:image xlink:href="Pictures/10000001000000B80000000C00EA2F60.png" xlink:type="simple" xlink:show="embed" xlink:actuate="onLoad" draw:mime-type="image/png"/></draw:frame><draw:frame draw:style-name="Mfr2" draw:name="Image684" text:anchor-type="char" svg:x="7.2972in" svg:y="10.8752in" svg:width="0.1984in" svg:height="0.128in" draw:z-index="677"><draw:image xlink:href="Pictures/10000001000000130000000C5161F074.png" xlink:type="simple" xlink:show="embed" xlink:actuate="onLoad" draw:mime-type="image/png"/></draw:frame></text:p>
      </style:footer>
      <style:footer-left>
        <text:p text:style-name="MP1"><draw:frame draw:style-name="Mfr1" draw:name="Image 62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1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7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3" text:anchor-type="char" svg:x="7.2972in" svg:y="10.8752in" svg:width="0.2in" svg:height="0.1283in"><draw:text-box><text:p text:style-name="MP10"><text:span text:style-name="MT15"><text:page-number text:select-page="current">42</text:page-number></text:span></text:p></draw:text-box></draw:frame><draw:frame draw:style-name="Mfr3" draw:name="Frame281" text:anchor-type="char" svg:x="7.2972in" svg:y="10.8752in" svg:width="0.2in" svg:height="0.1283in"><draw:text-box><text:p text:style-name="MP7"><text:page-number text:select-page="current">42</text:page-number></text:p></draw:text-box></draw:frame><draw:frame draw:style-name="Mfr3" draw:name="Frame2811" text:anchor-type="char" svg:x="7.2972in" svg:y="10.8752in" svg:width="0.2in" svg:height="0.1283in"><draw:text-box><text:p text:style-name="MP7"><text:page-number text:select-page="current">42</text:page-number></text:p></draw:text-box></draw:frame><draw:frame draw:style-name="Mfr3" draw:name="Frame27711" text:anchor-type="char" svg:x="7.2972in" svg:y="10.8752in" svg:width="0.2in" svg:height="0.1283in"><draw:text-box><text:p text:style-name="MP7"><text:page-number text:select-page="current">42</text:page-number></text:p></draw:text-box></draw:frame><draw:frame draw:style-name="Mfr3" draw:name="Frame2751" text:anchor-type="char" svg:x="7.2972in" svg:y="10.8752in" svg:width="0.2in" svg:height="0.1283in"><draw:text-box><text:p text:style-name="MP7"><text:page-number text:select-page="current">42</text:page-number></text:p></draw:text-box></draw:frame><draw:frame draw:style-name="Mfr4" draw:name="Frame27311" text:anchor-type="char" svg:x="7.2972in" svg:y="10.8752in" svg:width="0.2in" svg:height="0.1283in"><draw:text-box><text:p text:style-name="MP7"><text:page-number text:select-page="current">42</text:page-number></text:p></draw:text-box></draw:frame><draw:frame draw:style-name="Mfr2" draw:name="Image686" text:anchor-type="char" svg:x="0.7736in" svg:y="10.8752in" svg:width="1.9181in" svg:height="0.128in" draw:z-index="132"><draw:image xlink:href="Pictures/10000001000000B80000000C00EA2F60.png" xlink:type="simple" xlink:show="embed" xlink:actuate="onLoad" draw:mime-type="image/png"/></draw:frame><draw:frame draw:style-name="Mfr2" draw:name="Image687" text:anchor-type="char" svg:x="7.2972in" svg:y="10.8752in" svg:width="0.1984in" svg:height="0.128in" draw:z-index="133"><draw:image xlink:href="Pictures/10000001000000130000000C5161F074.png" xlink:type="simple" xlink:show="embed" xlink:actuate="onLoad" draw:mime-type="image/png"/></draw:frame></text:p>
      </style:footer-left>
    </style:master-page>
    <style:master-page style:name="Converted41" style:page-layout-name="Mpm6" draw:style-name="Mdp1">
      <style:header>
        <text:p text:style-name="MP1"><draw:frame draw:style-name="Mfr3" draw:name="Frame226"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82"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8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78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76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74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29"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83"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83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79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77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275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689" text:anchor-type="char" svg:x="0.4925in" svg:y="0in" svg:width="7.7756in" svg:height="1.3874in" draw:z-index="134"><draw:image xlink:href="Pictures/10000001000002EA00000085A3334DB7.png" xlink:type="simple" xlink:show="embed" xlink:actuate="onLoad" draw:mime-type="image/png"/></draw:frame><draw:frame draw:style-name="Mfr2" draw:name="Image690" text:anchor-type="char" svg:x="1.6811in" svg:y="0.5965in" svg:width="1.5984in" svg:height="0.4035in" draw:z-index="135"><draw:image xlink:href="Pictures/100000010000009900000026A14CA22C.png" xlink:type="simple" xlink:show="embed" xlink:actuate="onLoad" draw:mime-type="image/png"/></draw:frame><draw:frame draw:style-name="Mfr2" draw:name="Image691" text:anchor-type="char" svg:x="5.5709in" svg:y="0.7409in" svg:width="1.9236in" svg:height="0.2028in" draw:z-index="136"><draw:image xlink:href="Pictures/10000001000000B800000013402D6D80.png" xlink:type="simple" xlink:show="embed" xlink:actuate="onLoad" draw:mime-type="image/png"/></draw:frame></text:p>
      </style:header>
      <style:header-left>
        <text:p text:style-name="MP1"><draw:frame draw:style-name="Mfr2" draw:name="Image692" text:anchor-type="char" svg:x="0.4925in" svg:y="0in" svg:width="7.7756in" svg:height="1.3874in" draw:z-index="678"><draw:image xlink:href="Pictures/10000001000002EA00000085A3334DB7.png" xlink:type="simple" xlink:show="embed" xlink:actuate="onLoad" draw:mime-type="image/png"/></draw:frame><draw:frame draw:style-name="Mfr2" draw:name="Image693" text:anchor-type="char" svg:x="1.6811in" svg:y="0.5965in" svg:width="1.5984in" svg:height="0.4035in" draw:z-index="679"><draw:image xlink:href="Pictures/100000010000009900000026A14CA22C.png" xlink:type="simple" xlink:show="embed" xlink:actuate="onLoad" draw:mime-type="image/png"/></draw:frame><draw:frame draw:style-name="Mfr2" draw:name="Image694" text:anchor-type="char" svg:x="5.5709in" svg:y="0.7409in" svg:width="1.9236in" svg:height="0.2028in" draw:z-index="680"><draw:image xlink:href="Pictures/10000001000000B800000013402D6D80.png" xlink:type="simple" xlink:show="embed" xlink:actuate="onLoad" draw:mime-type="image/png"/></draw:frame></text:p>
      </style:header-left>
      <style:footer>
        <text:p text:style-name="MP1"><draw:frame draw:style-name="Mfr1" draw:name="Image 618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5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7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5" text:anchor-type="char" svg:x="7.2972in" svg:y="10.8752in" svg:width="0.2in" svg:height="0.1283in"><draw:text-box><text:p text:style-name="MP10"><text:span text:style-name="MT15"><text:page-number text:select-page="current">43</text:page-number></text:span></text:p></draw:text-box></draw:frame><draw:frame draw:style-name="Mfr3" draw:name="Frame287" text:anchor-type="char" svg:x="7.2972in" svg:y="10.8752in" svg:width="0.2in" svg:height="0.1283in"><draw:text-box><text:p text:style-name="MP7"><text:page-number text:select-page="current">43</text:page-number></text:p></draw:text-box></draw:frame><draw:frame draw:style-name="Mfr3" draw:name="Frame2871" text:anchor-type="char" svg:x="7.2972in" svg:y="10.8752in" svg:width="0.2in" svg:height="0.1283in"><draw:text-box><text:p text:style-name="MP7"><text:page-number text:select-page="current">43</text:page-number></text:p></draw:text-box></draw:frame><draw:frame draw:style-name="Mfr3" draw:name="Frame28311" text:anchor-type="char" svg:x="7.2972in" svg:y="10.8752in" svg:width="0.2in" svg:height="0.1283in"><draw:text-box><text:p text:style-name="MP7"><text:page-number text:select-page="current">43</text:page-number></text:p></draw:text-box></draw:frame><draw:frame draw:style-name="Mfr3" draw:name="Frame28111" text:anchor-type="char" svg:x="7.2972in" svg:y="10.8752in" svg:width="0.2in" svg:height="0.1283in"><draw:text-box><text:p text:style-name="MP7"><text:page-number text:select-page="current">43</text:page-number></text:p></draw:text-box></draw:frame><draw:frame draw:style-name="Mfr4" draw:name="Frame27911" text:anchor-type="char" svg:x="7.2972in" svg:y="10.8752in" svg:width="0.2in" svg:height="0.1283in"><draw:text-box><text:p text:style-name="MP7"><text:page-number text:select-page="current">43</text:page-number></text:p></draw:text-box></draw:frame><draw:frame draw:style-name="Mfr2" draw:name="Image695" text:anchor-type="char" svg:x="0.7736in" svg:y="10.8752in" svg:width="1.9181in" svg:height="0.128in" draw:z-index="140"><draw:image xlink:href="Pictures/10000001000000B80000000C00EA2F60.png" xlink:type="simple" xlink:show="embed" xlink:actuate="onLoad" draw:mime-type="image/png"/></draw:frame><draw:frame draw:style-name="Mfr2" draw:name="Image696" text:anchor-type="char" svg:x="7.2972in" svg:y="10.8752in" svg:width="0.1984in" svg:height="0.128in" draw:z-index="141"><draw:image xlink:href="Pictures/10000001000000130000000C5161F074.png" xlink:type="simple" xlink:show="embed" xlink:actuate="onLoad" draw:mime-type="image/png"/></draw:frame></text:p>
      </style:footer>
      <style:footer-left>
        <text:p text:style-name="MP1"><draw:frame draw:style-name="Mfr1" draw:name="Image 621 Copy 1 Copy 1 Copy 1 Copy 1 Copy 1" text:anchor-type="char" svg:x="3.7902in" svg:y="10.5945in" svg:width="0.6866in" svg:height="0.6189in" draw:z-index="374"><draw:image xlink:href="Pictures/10000001000000840000007752069C51.png" xlink:type="simple" xlink:show="embed" xlink:actuate="onLoad" draw:mime-type="image/png"/></draw:frame><draw:frame draw:style-name="Mfr2" draw:name="Image697" text:anchor-type="char" svg:x="0.7736in" svg:y="10.8752in" svg:width="1.9181in" svg:height="0.128in" draw:z-index="681"><draw:image xlink:href="Pictures/10000001000000B80000000C00EA2F60.png" xlink:type="simple" xlink:show="embed" xlink:actuate="onLoad" draw:mime-type="image/png"/></draw:frame><draw:frame draw:style-name="Mfr2" draw:name="Image698" text:anchor-type="char" svg:x="7.2972in" svg:y="10.8752in" svg:width="0.1984in" svg:height="0.128in" draw:z-index="682"><draw:image xlink:href="Pictures/10000001000000130000000C5161F074.png" xlink:type="simple" xlink:show="embed" xlink:actuate="onLoad" draw:mime-type="image/png"/></draw:frame></text:p>
      </style:footer-left>
    </style:master-page>
    <style:master-page style:name="Converted42" style:page-layout-name="Mpm6" draw:style-name="Mdp1">
      <style:header>
        <text:p text:style-name="MP1"><draw:frame draw:style-name="Mfr2" draw:name="Image699" text:anchor-type="char" svg:x="0.4925in" svg:y="0in" svg:width="7.7756in" svg:height="1.3874in" draw:z-index="683"><draw:image xlink:href="Pictures/10000001000002EA00000085A3334DB7.png" xlink:type="simple" xlink:show="embed" xlink:actuate="onLoad" draw:mime-type="image/png"/></draw:frame><draw:frame draw:style-name="Mfr2" draw:name="Image700" text:anchor-type="char" svg:x="1.6811in" svg:y="0.5965in" svg:width="1.5984in" svg:height="0.4035in" draw:z-index="684"><draw:image xlink:href="Pictures/100000010000009900000026A14CA22C.png" xlink:type="simple" xlink:show="embed" xlink:actuate="onLoad" draw:mime-type="image/png"/></draw:frame><draw:frame draw:style-name="Mfr2" draw:name="Image701" text:anchor-type="char" svg:x="5.5709in" svg:y="0.7409in" svg:width="1.9236in" svg:height="0.2028in" draw:z-index="685"><draw:image xlink:href="Pictures/10000001000000B800000013402D6D80.png" xlink:type="simple" xlink:show="embed" xlink:actuate="onLoad" draw:mime-type="image/png"/></draw:frame></text:p>
      </style:header>
      <style:header-left>
        <text:p text:style-name="MP1"><draw:frame draw:style-name="Mfr3" draw:name="Frame263"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92"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9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88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86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84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68"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93"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93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89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87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285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702" text:anchor-type="char" svg:x="0.4925in" svg:y="0in" svg:width="7.7756in" svg:height="1.3874in" draw:z-index="148"><draw:image xlink:href="Pictures/10000001000002EA00000085A3334DB7.png" xlink:type="simple" xlink:show="embed" xlink:actuate="onLoad" draw:mime-type="image/png"/></draw:frame><draw:frame draw:style-name="Mfr2" draw:name="Image703" text:anchor-type="char" svg:x="1.6811in" svg:y="0.5965in" svg:width="1.5984in" svg:height="0.4035in" draw:z-index="149"><draw:image xlink:href="Pictures/100000010000009900000026A14CA22C.png" xlink:type="simple" xlink:show="embed" xlink:actuate="onLoad" draw:mime-type="image/png"/></draw:frame><draw:frame draw:style-name="Mfr2" draw:name="Image704" text:anchor-type="char" svg:x="5.5709in" svg:y="0.7409in" svg:width="1.9236in" svg:height="0.2028in" draw:z-index="150"><draw:image xlink:href="Pictures/10000001000000B800000013402D6D80.png" xlink:type="simple" xlink:show="embed" xlink:actuate="onLoad" draw:mime-type="image/png"/></draw:frame></text:p>
      </style:header-left>
      <style:footer>
        <text:p text:style-name="MP1"><draw:frame draw:style-name="Mfr1" draw:name="Image 618 Copy 1 Copy 1 Copy 1 Copy 1 Copy 1 Copy 1" text:anchor-type="char" svg:x="3.7902in" svg:y="10.5945in" svg:width="0.6866in" svg:height="0.6189in" draw:z-index="367"><draw:image xlink:href="Pictures/10000001000000840000007752069C51.png" xlink:type="simple" xlink:show="embed" xlink:actuate="onLoad" draw:mime-type="image/png"/></draw:frame><draw:frame draw:style-name="Mfr2" draw:name="Image705" text:anchor-type="char" svg:x="0.7736in" svg:y="10.8752in" svg:width="1.9181in" svg:height="0.128in" draw:z-index="686"><draw:image xlink:href="Pictures/10000001000000B80000000C00EA2F60.png" xlink:type="simple" xlink:show="embed" xlink:actuate="onLoad" draw:mime-type="image/png"/></draw:frame><draw:frame draw:style-name="Mfr2" draw:name="Image706" text:anchor-type="char" svg:x="7.2972in" svg:y="10.8752in" svg:width="0.1984in" svg:height="0.128in" draw:z-index="687"><draw:image xlink:href="Pictures/10000001000000130000000C5161F074.png" xlink:type="simple" xlink:show="embed" xlink:actuate="onLoad" draw:mime-type="image/png"/></draw:frame></text:p>
      </style:footer>
      <style:footer-left>
        <text:p text:style-name="MP1"><draw:frame draw:style-name="Mfr1" draw:name="Image 62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7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4" text:anchor-type="char" svg:x="7.2972in" svg:y="10.8752in" svg:width="0.2in" svg:height="0.1283in"><draw:text-box><text:p text:style-name="MP10"><text:span text:style-name="MT15"><text:page-number text:select-page="current">44</text:page-number></text:span></text:p></draw:text-box></draw:frame><draw:frame draw:style-name="Mfr3" draw:name="Frame297" text:anchor-type="char" svg:x="7.2972in" svg:y="10.8752in" svg:width="0.2in" svg:height="0.1283in"><draw:text-box><text:p text:style-name="MP7"><text:page-number text:select-page="current">44</text:page-number></text:p></draw:text-box></draw:frame><draw:frame draw:style-name="Mfr3" draw:name="Frame2971" text:anchor-type="char" svg:x="7.2972in" svg:y="10.8752in" svg:width="0.2in" svg:height="0.1283in"><draw:text-box><text:p text:style-name="MP7"><text:page-number text:select-page="current">44</text:page-number></text:p></draw:text-box></draw:frame><draw:frame draw:style-name="Mfr3" draw:name="Frame29311" text:anchor-type="char" svg:x="7.2972in" svg:y="10.8752in" svg:width="0.2in" svg:height="0.1283in"><draw:text-box><text:p text:style-name="MP7"><text:page-number text:select-page="current">44</text:page-number></text:p></draw:text-box></draw:frame><draw:frame draw:style-name="Mfr3" draw:name="Frame2911" text:anchor-type="char" svg:x="7.2972in" svg:y="10.8752in" svg:width="0.2in" svg:height="0.1283in"><draw:text-box><text:p text:style-name="MP7"><text:page-number text:select-page="current">44</text:page-number></text:p></draw:text-box></draw:frame><draw:frame draw:style-name="Mfr4" draw:name="Frame28911" text:anchor-type="char" svg:x="7.2972in" svg:y="10.8752in" svg:width="0.2in" svg:height="0.1283in"><draw:text-box><text:p text:style-name="MP7"><text:page-number text:select-page="current">44</text:page-number></text:p></draw:text-box></draw:frame><draw:frame draw:style-name="Mfr2" draw:name="Image707" text:anchor-type="char" svg:x="0.7736in" svg:y="10.8752in" svg:width="1.9181in" svg:height="0.128in" draw:z-index="153"><draw:image xlink:href="Pictures/10000001000000B80000000C00EA2F60.png" xlink:type="simple" xlink:show="embed" xlink:actuate="onLoad" draw:mime-type="image/png"/></draw:frame><draw:frame draw:style-name="Mfr2" draw:name="Image708" text:anchor-type="char" svg:x="7.2972in" svg:y="10.8752in" svg:width="0.1984in" svg:height="0.128in" draw:z-index="155"><draw:image xlink:href="Pictures/10000001000000130000000C5161F074.png" xlink:type="simple" xlink:show="embed" xlink:actuate="onLoad" draw:mime-type="image/png"/></draw:frame></text:p>
      </style:footer-left>
    </style:master-page>
    <style:master-page style:name="Converted43" style:page-layout-name="Mpm6" draw:style-name="Mdp1">
      <style:header>
        <text:p text:style-name="MP1"><draw:frame draw:style-name="Mfr3" draw:name="Frame275"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98"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98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94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92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90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78"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99"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99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95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293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291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709" text:anchor-type="char" svg:x="0.4925in" svg:y="0in" svg:width="7.7756in" svg:height="1.3874in" draw:z-index="156"><draw:image xlink:href="Pictures/10000001000002EA00000085A3334DB7.png" xlink:type="simple" xlink:show="embed" xlink:actuate="onLoad" draw:mime-type="image/png"/></draw:frame><draw:frame draw:style-name="Mfr2" draw:name="Image710" text:anchor-type="char" svg:x="1.6811in" svg:y="0.5965in" svg:width="1.5984in" svg:height="0.4035in" draw:z-index="157"><draw:image xlink:href="Pictures/100000010000009900000026A14CA22C.png" xlink:type="simple" xlink:show="embed" xlink:actuate="onLoad" draw:mime-type="image/png"/></draw:frame><draw:frame draw:style-name="Mfr2" draw:name="Image711" text:anchor-type="char" svg:x="5.5709in" svg:y="0.7409in" svg:width="1.9236in" svg:height="0.2028in" draw:z-index="158"><draw:image xlink:href="Pictures/10000001000000B800000013402D6D80.png" xlink:type="simple" xlink:show="embed" xlink:actuate="onLoad" draw:mime-type="image/png"/></draw:frame></text:p>
      </style:header>
      <style:header-left>
        <text:p text:style-name="MP1"><draw:frame draw:style-name="Mfr2" draw:name="Image712" text:anchor-type="char" svg:x="0.4925in" svg:y="0in" svg:width="7.7756in" svg:height="1.3874in" draw:z-index="688"><draw:image xlink:href="Pictures/10000001000002EA00000085A3334DB7.png" xlink:type="simple" xlink:show="embed" xlink:actuate="onLoad" draw:mime-type="image/png"/></draw:frame><draw:frame draw:style-name="Mfr2" draw:name="Image713" text:anchor-type="char" svg:x="1.6811in" svg:y="0.5965in" svg:width="1.5984in" svg:height="0.4035in" draw:z-index="689"><draw:image xlink:href="Pictures/100000010000009900000026A14CA22C.png" xlink:type="simple" xlink:show="embed" xlink:actuate="onLoad" draw:mime-type="image/png"/></draw:frame><draw:frame draw:style-name="Mfr2" draw:name="Image714" text:anchor-type="char" svg:x="5.5709in" svg:y="0.7409in" svg:width="1.9236in" svg:height="0.2028in" draw:z-index="690"><draw:image xlink:href="Pictures/10000001000000B800000013402D6D80.png" xlink:type="simple" xlink:show="embed" xlink:actuate="onLoad" draw:mime-type="image/png"/></draw:frame></text:p>
      </style:header-left>
      <style:footer>
        <text:p text:style-name="MP1"><draw:frame draw:style-name="Mfr1" draw:name="Image 618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8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9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8" text:anchor-type="char" svg:x="7.2972in" svg:y="10.8752in" svg:width="0.2in" svg:height="0.1283in"><draw:text-box><text:p text:style-name="MP10"><text:span text:style-name="MT15"><text:page-number text:select-page="current">45</text:page-number></text:span></text:p></draw:text-box></draw:frame><draw:frame draw:style-name="Mfr3" draw:name="Frame303" text:anchor-type="char" svg:x="7.2972in" svg:y="10.8752in" svg:width="0.2in" svg:height="0.1283in"><draw:text-box><text:p text:style-name="MP7"><text:page-number text:select-page="current">45</text:page-number></text:p></draw:text-box></draw:frame><draw:frame draw:style-name="Mfr3" draw:name="Frame3031" text:anchor-type="char" svg:x="7.2972in" svg:y="10.8752in" svg:width="0.2in" svg:height="0.1283in"><draw:text-box><text:p text:style-name="MP7"><text:page-number text:select-page="current">45</text:page-number></text:p></draw:text-box></draw:frame><draw:frame draw:style-name="Mfr3" draw:name="Frame29911" text:anchor-type="char" svg:x="7.2972in" svg:y="10.8752in" svg:width="0.2in" svg:height="0.1283in"><draw:text-box><text:p text:style-name="MP7"><text:page-number text:select-page="current">45</text:page-number></text:p></draw:text-box></draw:frame><draw:frame draw:style-name="Mfr3" draw:name="Frame29711" text:anchor-type="char" svg:x="7.2972in" svg:y="10.8752in" svg:width="0.2in" svg:height="0.1283in"><draw:text-box><text:p text:style-name="MP7"><text:page-number text:select-page="current">45</text:page-number></text:p></draw:text-box></draw:frame><draw:frame draw:style-name="Mfr4" draw:name="Frame29511" text:anchor-type="char" svg:x="7.2972in" svg:y="10.8752in" svg:width="0.2in" svg:height="0.1283in"><draw:text-box><text:p text:style-name="MP7"><text:page-number text:select-page="current">45</text:page-number></text:p></draw:text-box></draw:frame><draw:frame draw:style-name="Mfr2" draw:name="Image715" text:anchor-type="char" svg:x="0.7736in" svg:y="10.8752in" svg:width="1.9181in" svg:height="0.128in" draw:z-index="162"><draw:image xlink:href="Pictures/10000001000000B80000000C00EA2F60.png" xlink:type="simple" xlink:show="embed" xlink:actuate="onLoad" draw:mime-type="image/png"/></draw:frame><draw:frame draw:style-name="Mfr2" draw:name="Image716" text:anchor-type="char" svg:x="7.2972in" svg:y="10.8752in" svg:width="0.1984in" svg:height="0.128in" draw:z-index="163"><draw:image xlink:href="Pictures/10000001000000130000000C5161F074.png" xlink:type="simple" xlink:show="embed" xlink:actuate="onLoad" draw:mime-type="image/png"/></draw:frame></text:p>
      </style:footer>
      <style:footer-left>
        <text:p text:style-name="MP1"><draw:frame draw:style-name="Mfr1" draw:name="Image 621 Copy 1 Copy 1 Copy 1 Copy 1 Copy 1 Copy 1 Copy 1" text:anchor-type="char" svg:x="3.7902in" svg:y="10.5945in" svg:width="0.6866in" svg:height="0.6189in" draw:z-index="365"><draw:image xlink:href="Pictures/10000001000000840000007752069C51.png" xlink:type="simple" xlink:show="embed" xlink:actuate="onLoad" draw:mime-type="image/png"/></draw:frame><draw:frame draw:style-name="Mfr2" draw:name="Image717" text:anchor-type="char" svg:x="0.7736in" svg:y="10.8752in" svg:width="1.9181in" svg:height="0.128in" draw:z-index="691"><draw:image xlink:href="Pictures/10000001000000B80000000C00EA2F60.png" xlink:type="simple" xlink:show="embed" xlink:actuate="onLoad" draw:mime-type="image/png"/></draw:frame><draw:frame draw:style-name="Mfr2" draw:name="Image718" text:anchor-type="char" svg:x="7.2972in" svg:y="10.8752in" svg:width="0.1984in" svg:height="0.128in" draw:z-index="692"><draw:image xlink:href="Pictures/10000001000000130000000C5161F074.png" xlink:type="simple" xlink:show="embed" xlink:actuate="onLoad" draw:mime-type="image/png"/></draw:frame></text:p>
      </style:footer-left>
    </style:master-page>
    <style:master-page style:name="Converted44" style:page-layout-name="Mpm6" draw:style-name="Mdp1">
      <style:header>
        <text:p text:style-name="MP1"><draw:frame draw:style-name="Mfr2" draw:name="Image719" text:anchor-type="char" svg:x="0.4925in" svg:y="0in" svg:width="7.7756in" svg:height="1.3874in" draw:z-index="693"><draw:image xlink:href="Pictures/10000001000002EA00000085A3334DB7.png" xlink:type="simple" xlink:show="embed" xlink:actuate="onLoad" draw:mime-type="image/png"/></draw:frame><draw:frame draw:style-name="Mfr2" draw:name="Image720" text:anchor-type="char" svg:x="1.6811in" svg:y="0.5965in" svg:width="1.5984in" svg:height="0.4035in" draw:z-index="694"><draw:image xlink:href="Pictures/100000010000009900000026A14CA22C.png" xlink:type="simple" xlink:show="embed" xlink:actuate="onLoad" draw:mime-type="image/png"/></draw:frame><draw:frame draw:style-name="Mfr2" draw:name="Image721" text:anchor-type="char" svg:x="5.5709in" svg:y="0.7409in" svg:width="1.9236in" svg:height="0.2028in" draw:z-index="695"><draw:image xlink:href="Pictures/10000001000000B800000013402D6D80.png" xlink:type="simple" xlink:show="embed" xlink:actuate="onLoad" draw:mime-type="image/png"/></draw:frame></text:p>
      </style:header>
      <style:header-left>
        <text:p text:style-name="MP1"><draw:frame draw:style-name="Mfr3" draw:name="Frame295"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08"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08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04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02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300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00"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09"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09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05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03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30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722" text:anchor-type="char" svg:x="0.4925in" svg:y="0in" svg:width="7.7756in" svg:height="1.3874in" draw:z-index="169"><draw:image xlink:href="Pictures/10000001000002EA00000085A3334DB7.png" xlink:type="simple" xlink:show="embed" xlink:actuate="onLoad" draw:mime-type="image/png"/></draw:frame><draw:frame draw:style-name="Mfr2" draw:name="Image723" text:anchor-type="char" svg:x="1.6811in" svg:y="0.5965in" svg:width="1.5984in" svg:height="0.4035in" draw:z-index="170"><draw:image xlink:href="Pictures/100000010000009900000026A14CA22C.png" xlink:type="simple" xlink:show="embed" xlink:actuate="onLoad" draw:mime-type="image/png"/></draw:frame><draw:frame draw:style-name="Mfr2" draw:name="Image724" text:anchor-type="char" svg:x="5.5709in" svg:y="0.7409in" svg:width="1.9236in" svg:height="0.2028in" draw:z-index="171"><draw:image xlink:href="Pictures/10000001000000B800000013402D6D80.png" xlink:type="simple" xlink:show="embed" xlink:actuate="onLoad" draw:mime-type="image/png"/></draw:frame></text:p>
      </style:header-left>
      <style:footer>
        <text:p text:style-name="MP1"><draw:frame draw:style-name="Mfr1" draw:name="Image 618 Copy 1 Copy 1 Copy 1 Copy 1 Copy 1 Copy 1 Copy 1 Copy 1" text:anchor-type="char" svg:x="3.7902in" svg:y="10.5945in" svg:width="0.6866in" svg:height="0.6189in" draw:z-index="363"><draw:image xlink:href="Pictures/10000001000000840000007752069C51.png" xlink:type="simple" xlink:show="embed" xlink:actuate="onLoad" draw:mime-type="image/png"/></draw:frame><draw:frame draw:style-name="Mfr2" draw:name="Image725" text:anchor-type="char" svg:x="0.7736in" svg:y="10.8752in" svg:width="1.9181in" svg:height="0.128in" draw:z-index="696"><draw:image xlink:href="Pictures/10000001000000B80000000C00EA2F60.png" xlink:type="simple" xlink:show="embed" xlink:actuate="onLoad" draw:mime-type="image/png"/></draw:frame><draw:frame draw:style-name="Mfr2" draw:name="Image726" text:anchor-type="char" svg:x="7.2972in" svg:y="10.8752in" svg:width="0.1984in" svg:height="0.128in" draw:z-index="697"><draw:image xlink:href="Pictures/10000001000000130000000C5161F074.png" xlink:type="simple" xlink:show="embed" xlink:actuate="onLoad" draw:mime-type="image/png"/></draw:frame></text:p>
      </style:footer>
      <style:footer-left>
        <text:p text:style-name="MP1"><draw:frame draw:style-name="Mfr1" draw:name="Image 62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0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0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6" text:anchor-type="char" svg:x="7.2972in" svg:y="10.8752in" svg:width="0.2in" svg:height="0.1283in"><draw:text-box><text:p text:style-name="MP10"><text:span text:style-name="MT15"><text:page-number text:select-page="current">46</text:page-number></text:span></text:p></draw:text-box></draw:frame><draw:frame draw:style-name="Mfr3" draw:name="Frame314" text:anchor-type="char" svg:x="7.2972in" svg:y="10.8752in" svg:width="0.2in" svg:height="0.1283in"><draw:text-box><text:p text:style-name="MP7"><text:page-number text:select-page="current">46</text:page-number></text:p></draw:text-box></draw:frame><draw:frame draw:style-name="Mfr3" draw:name="Frame3141" text:anchor-type="char" svg:x="7.2972in" svg:y="10.8752in" svg:width="0.2in" svg:height="0.1283in"><draw:text-box><text:p text:style-name="MP7"><text:page-number text:select-page="current">46</text:page-number></text:p></draw:text-box></draw:frame><draw:frame draw:style-name="Mfr3" draw:name="Frame30911" text:anchor-type="char" svg:x="7.2972in" svg:y="10.8752in" svg:width="0.2in" svg:height="0.1283in"><draw:text-box><text:p text:style-name="MP7"><text:page-number text:select-page="current">46</text:page-number></text:p></draw:text-box></draw:frame><draw:frame draw:style-name="Mfr3" draw:name="Frame3071" text:anchor-type="char" svg:x="7.2972in" svg:y="10.8752in" svg:width="0.2in" svg:height="0.1283in"><draw:text-box><text:p text:style-name="MP7"><text:page-number text:select-page="current">46</text:page-number></text:p></draw:text-box></draw:frame><draw:frame draw:style-name="Mfr4" draw:name="Frame30511" text:anchor-type="char" svg:x="7.2972in" svg:y="10.8752in" svg:width="0.2in" svg:height="0.1283in"><draw:text-box><text:p text:style-name="MP7"><text:page-number text:select-page="current">46</text:page-number></text:p></draw:text-box></draw:frame><draw:frame draw:style-name="Mfr2" draw:name="Image727" text:anchor-type="char" svg:x="0.7736in" svg:y="10.8752in" svg:width="1.9181in" svg:height="0.128in" draw:z-index="174"><draw:image xlink:href="Pictures/10000001000000B80000000C00EA2F60.png" xlink:type="simple" xlink:show="embed" xlink:actuate="onLoad" draw:mime-type="image/png"/></draw:frame><draw:frame draw:style-name="Mfr2" draw:name="Image728" text:anchor-type="char" svg:x="7.2972in" svg:y="10.8752in" svg:width="0.1984in" svg:height="0.128in" draw:z-index="175"><draw:image xlink:href="Pictures/10000001000000130000000C5161F074.png" xlink:type="simple" xlink:show="embed" xlink:actuate="onLoad" draw:mime-type="image/png"/></draw:frame></text:p>
      </style:footer-left>
    </style:master-page>
    <style:master-page style:name="Converted45" style:page-layout-name="Mpm9" draw:style-name="Mdp1">
      <style:header>
        <text:p text:style-name="MP1"><draw:frame draw:style-name="Mfr1" draw:name="Image 627"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626" text:anchor-type="char" svg:x="0.4937in" svg:y="0in" svg:width="7.7736in" svg:height="1.3681in" draw:z-index="356"><draw:image xlink:href="Pictures/10000000000009180000019B2F5AA03B.png" xlink:type="simple" xlink:show="embed" xlink:actuate="onLoad" draw:mime-type="image/png"/></draw:frame></text:p>
      </style:header-left>
      <style:footer>
        <text:p text:style-name="MP1"><draw:frame draw:style-name="Mfr1" draw:name="Image 618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0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08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0" text:anchor-type="char" svg:x="7.2972in" svg:y="10.8752in" svg:width="0.2in" svg:height="0.1283in"><draw:text-box><text:p text:style-name="MP10"><text:span text:style-name="MT15"><text:page-number text:select-page="current">47</text:page-number></text:span></text:p></draw:text-box></draw:frame><draw:frame draw:style-name="Mfr3" draw:name="Frame316" text:anchor-type="char" svg:x="7.2972in" svg:y="10.8752in" svg:width="0.2in" svg:height="0.1283in"><draw:text-box><text:p text:style-name="MP7"><text:page-number text:select-page="current">47</text:page-number></text:p></draw:text-box></draw:frame><draw:frame draw:style-name="Mfr3" draw:name="Frame3161" text:anchor-type="char" svg:x="7.2972in" svg:y="10.8752in" svg:width="0.2in" svg:height="0.1283in"><draw:text-box><text:p text:style-name="MP7"><text:page-number text:select-page="current">47</text:page-number></text:p></draw:text-box></draw:frame><draw:frame draw:style-name="Mfr3" draw:name="Frame3121" text:anchor-type="char" svg:x="7.2972in" svg:y="10.8752in" svg:width="0.2in" svg:height="0.1283in"><draw:text-box><text:p text:style-name="MP7"><text:page-number text:select-page="current">47</text:page-number></text:p></draw:text-box></draw:frame><draw:frame draw:style-name="Mfr3" draw:name="Frame309111" text:anchor-type="char" svg:x="7.2972in" svg:y="10.8752in" svg:width="0.2in" svg:height="0.1283in"><draw:text-box><text:p text:style-name="MP7"><text:page-number text:select-page="current">47</text:page-number></text:p></draw:text-box></draw:frame><draw:frame draw:style-name="Mfr4" draw:name="Frame3091111" text:anchor-type="char" svg:x="7.2972in" svg:y="10.8752in" svg:width="0.2in" svg:height="0.1283in"><draw:text-box><text:p text:style-name="MP7"><text:page-number text:select-page="current">47</text:page-number></text:p></draw:text-box></draw:frame><draw:frame draw:style-name="Mfr2" draw:name="Image729" text:anchor-type="char" svg:x="0.7736in" svg:y="10.8752in" svg:width="1.9181in" svg:height="0.128in" draw:z-index="176"><draw:image xlink:href="Pictures/10000001000000B80000000C00EA2F60.png" xlink:type="simple" xlink:show="embed" xlink:actuate="onLoad" draw:mime-type="image/png"/></draw:frame><draw:frame draw:style-name="Mfr2" draw:name="Image730" text:anchor-type="char" svg:x="7.2972in" svg:y="10.8752in" svg:width="0.1984in" svg:height="0.128in" draw:z-index="177"><draw:image xlink:href="Pictures/10000001000000130000000C5161F074.png" xlink:type="simple" xlink:show="embed" xlink:actuate="onLoad" draw:mime-type="image/png"/></draw:frame></text:p>
      </style:footer>
      <style:footer-left>
        <text:p text:style-name="MP1"><draw:frame draw:style-name="Mfr2" draw:name="Image271" text:anchor-type="char" svg:x="0.7744in" svg:y="10.8756in" svg:width="1.9138in" svg:height="0.1217in" draw:z-index="397"><draw:image xlink:href="Pictures/10000001000000B70000000B07D9C1C2.png" xlink:type="simple" xlink:show="embed" xlink:actuate="onLoad" draw:mime-type="image/png"/></draw:frame><draw:frame draw:style-name="Mfr2" draw:name="Image319" text:anchor-type="char" svg:x="7.3252in" svg:y="10.8752in" svg:width="0.1291in" svg:height="0.128in" draw:z-index="448"><draw:image xlink:href="Pictures/100000010000000C0000000C43EC18F3.png" xlink:type="simple" xlink:show="embed" xlink:actuate="onLoad" draw:mime-type="image/png"/></draw:frame></text:p>
      </style:footer-left>
    </style:master-page>
    <style:master-page style:name="Converted46" style:page-layout-name="Mpm10" draw:style-name="Mdp1">
      <style:header>
        <text:p text:style-name="MP1"><draw:frame draw:style-name="Mfr1" draw:name="Image 627 Copy 1" text:anchor-type="char" svg:x="0.4937in" svg:y="0in" svg:width="7.7736in" svg:height="1.3681in" draw:z-index="362"><draw:image xlink:href="Pictures/10000000000009180000019B2F5AA03B.png" xlink:type="simple" xlink:show="embed" xlink:actuate="onLoad" draw:mime-type="image/png"/></draw:frame></text:p>
      </style:header>
      <style:header-left>
        <text:p text:style-name="MP1"><draw:frame draw:style-name="Mfr1" draw:name="Image 626 Copy 1" text:anchor-type="char" svg:x="0.4937in" svg:y="0in" svg:width="7.7736in" svg:height="1.3681in"><draw:image xlink:href="Pictures/10000000000009180000019B2F5AA03B.png" xlink:type="simple" xlink:show="embed" xlink:actuate="onLoad" draw:mime-type="image/png"/></draw:frame></text:p>
      </style:header-left>
      <style:footer>
        <text:p text:style-name="MP2"/>
      </style:footer>
      <style:footer-left>
        <text:p text:style-name="MP1"><draw:frame draw:style-name="Mfr3" draw:name="Frame312" text:anchor-type="char" svg:x="0.7744in" svg:y="10.8756in" svg:width="1.9154in" svg:height="0.122in"><draw:text-box><text:p text:style-name="MP9"><text:span text:style-name="MT28">D</text:span><text:span text:style-name="MT29">.</text:span><text:span text:style-name="MT28">O</text:span><text:span text:style-name="MT29">.</text:span><text:span text:style-name="MT30"> </text:span><text:span text:style-name="MT19">PREFEITURA</text:span><text:span text:style-name="MT25"> </text:span><text:span text:style-name="MT19">MUNICIPAL</text:span><text:span text:style-name="MT26"> </text:span><text:span text:style-name="MT19">DE</text:span><text:span text:style-name="MT27"> </text:span><text:span text:style-name="MT22">CACHOEIRO</text:span></text:p></draw:text-box></draw:frame><draw:frame draw:style-name="Mfr3" draw:name="Frame318" text:anchor-type="char" svg:x="0.7744in" svg:y="10.8756in" svg:width="1.9154in" svg:height="0.122in"><draw:text-box><text:p text:style-name="MP9"><text:span text:style-name="MT28">D</text:span><text:span text:style-name="MT29">.</text:span><text:span text:style-name="MT28">O</text:span><text:span text:style-name="MT29">.</text:span><text:span text:style-name="MT30"> </text:span><text:span text:style-name="MT19">PREFEITURA</text:span><text:span text:style-name="MT25"> </text:span><text:span text:style-name="MT19">MUNICIPAL</text:span><text:span text:style-name="MT26"> </text:span><text:span text:style-name="MT19">DE</text:span><text:span text:style-name="MT27"> </text:span><text:span text:style-name="MT22">CACHOEIRO</text:span></text:p></draw:text-box></draw:frame><draw:frame draw:style-name="Mfr3" draw:name="Frame319" text:anchor-type="char" svg:x="0.7744in" svg:y="10.8756in" svg:width="1.9154in" svg:height="0.122in"><draw:text-box><text:p text:style-name="MP9"><text:span text:style-name="MT28">D</text:span><text:span text:style-name="MT29">.</text:span><text:span text:style-name="MT28">O</text:span><text:span text:style-name="MT29">.</text:span><text:span text:style-name="MT30"> </text:span><text:span text:style-name="MT19">PREFEITURA</text:span><text:span text:style-name="MT25"> </text:span><text:span text:style-name="MT19">MUNICIPAL</text:span><text:span text:style-name="MT26"> </text:span><text:span text:style-name="MT19">DE</text:span><text:span text:style-name="MT27"> </text:span><text:span text:style-name="MT22">CACHOEIRO</text:span></text:p></draw:text-box></draw:frame><draw:frame draw:style-name="Mfr3" draw:name="Frame31511" text:anchor-type="char" svg:x="0.7744in" svg:y="10.8756in" svg:width="1.9154in" svg:height="0.122in"><draw:text-box><text:p text:style-name="MP9"><text:span text:style-name="MT28">D</text:span><text:span text:style-name="MT29">.</text:span><text:span text:style-name="MT28">O</text:span><text:span text:style-name="MT29">.</text:span><text:span text:style-name="MT30"> </text:span><text:span text:style-name="MT19">PREFEITURA</text:span><text:span text:style-name="MT25"> </text:span><text:span text:style-name="MT19">MUNICIPAL</text:span><text:span text:style-name="MT26"> </text:span><text:span text:style-name="MT19">DE</text:span><text:span text:style-name="MT27"> </text:span><text:span text:style-name="MT22">CACHOEIRO</text:span></text:p></draw:text-box></draw:frame><draw:frame draw:style-name="Mfr3" draw:name="Frame31211" text:anchor-type="char" svg:x="0.7744in" svg:y="10.8756in" svg:width="1.9154in" svg:height="0.122in"><draw:text-box><text:p text:style-name="MP9"><text:span text:style-name="MT28">D</text:span><text:span text:style-name="MT29">.</text:span><text:span text:style-name="MT28">O</text:span><text:span text:style-name="MT29">.</text:span><text:span text:style-name="MT30"> </text:span><text:span text:style-name="MT19">PREFEITURA</text:span><text:span text:style-name="MT25"> </text:span><text:span text:style-name="MT19">MUNICIPAL</text:span><text:span text:style-name="MT26"> </text:span><text:span text:style-name="MT19">DE</text:span><text:span text:style-name="MT27"> </text:span><text:span text:style-name="MT22">CACHOEIRO</text:span></text:p></draw:text-box></draw:frame><draw:frame draw:style-name="Mfr4" draw:name="Frame31011" text:anchor-type="char" svg:x="0.7744in" svg:y="10.8756in" svg:width="1.9154in" svg:height="0.122in"><draw:text-box><text:p text:style-name="MP9"><text:span text:style-name="MT28">D</text:span><text:span text:style-name="MT29">.</text:span><text:span text:style-name="MT28">O</text:span><text:span text:style-name="MT29">.</text:span><text:span text:style-name="MT30"> </text:span><text:span text:style-name="MT19">PREFEITURA</text:span><text:span text:style-name="MT25"> </text:span><text:span text:style-name="MT19">MUNICIPAL</text:span><text:span text:style-name="MT26"> </text:span><text:span text:style-name="MT19">DE</text:span><text:span text:style-name="MT27"> </text:span><text:span text:style-name="MT22">CACHOEIRO</text:span></text:p></draw:text-box></draw:frame><draw:frame draw:style-name="Mfr3" draw:name="Frame317" text:anchor-type="char" svg:x="7.3252in" svg:y="10.8752in" svg:width="0.1307in" svg:height="0.1283in"><draw:text-box><text:p text:style-name="MP3"><text:span text:style-name="MT15">46</text:span></text:p></draw:text-box></draw:frame><draw:frame draw:style-name="Mfr3" draw:name="Frame320" text:anchor-type="char" svg:x="7.3252in" svg:y="10.8752in" svg:width="0.1307in" svg:height="0.1283in"><draw:text-box><text:p text:style-name="MP4">46</text:p></draw:text-box></draw:frame><draw:frame draw:style-name="Mfr3" draw:name="Frame3201" text:anchor-type="char" svg:x="7.3252in" svg:y="10.8752in" svg:width="0.1307in" svg:height="0.1283in"><draw:text-box><text:p text:style-name="MP4">46</text:p></draw:text-box></draw:frame><draw:frame draw:style-name="Mfr3" draw:name="Frame31611" text:anchor-type="char" svg:x="7.3252in" svg:y="10.8752in" svg:width="0.1307in" svg:height="0.1283in"><draw:text-box><text:p text:style-name="MP4">46</text:p></draw:text-box></draw:frame><draw:frame draw:style-name="Mfr3" draw:name="Frame31311" text:anchor-type="char" svg:x="7.3252in" svg:y="10.8752in" svg:width="0.1307in" svg:height="0.1283in"><draw:text-box><text:p text:style-name="MP4">46</text:p></draw:text-box></draw:frame><draw:frame draw:style-name="Mfr4" draw:name="Frame31111" text:anchor-type="char" svg:x="7.3252in" svg:y="10.8752in" svg:width="0.1307in" svg:height="0.1283in"><draw:text-box><text:p text:style-name="MP4">46</text:p></draw:text-box></draw:frame><draw:frame draw:style-name="Mfr2" draw:name="Image731" text:anchor-type="char" svg:x="0.7744in" svg:y="10.8756in" svg:width="1.9138in" svg:height="0.1217in" draw:z-index="178"><draw:image xlink:href="Pictures/10000001000000B70000000B07D9C1C2.png" xlink:type="simple" xlink:show="embed" xlink:actuate="onLoad" draw:mime-type="image/png"/></draw:frame><draw:frame draw:style-name="Mfr2" draw:name="Image732" text:anchor-type="char" svg:x="7.3252in" svg:y="10.8752in" svg:width="0.1291in" svg:height="0.128in" draw:z-index="179"><draw:image xlink:href="Pictures/100000010000000C0000000C43EC18F3.png" xlink:type="simple" xlink:show="embed" xlink:actuate="onLoad" draw:mime-type="image/png"/></draw:frame></text:p>
      </style:footer-left>
    </style:master-page>
    <style:master-page style:name="Converted47" style:page-layout-name="Mpm11" draw:style-name="Mdp1">
      <style:header>
        <text:p text:style-name="MP1"><draw:frame draw:style-name="Mfr1" draw:name="Image 633"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632" text:anchor-type="char" svg:x="0.4937in" svg:y="0in" svg:width="7.7736in" svg:height="1.3681in" draw:z-index="233"><draw:image xlink:href="Pictures/10000000000009180000019B2F5AA03B.png" xlink:type="simple" xlink:show="embed" xlink:actuate="onLoad" draw:mime-type="image/png"/></draw:frame></text:p>
      </style:header-left>
      <style:footer>
        <text:p text:style-name="MP2"/>
      </style:footer>
      <style:footer-left>
        <text:p text:style-name="MP1"><draw:frame draw:style-name="Mfr1" draw:name="Image 634" text:anchor-type="char" svg:x="3.7965in" svg:y="10.5917in" svg:width="0.6945in" svg:height="0.6138in" draw:z-index="239"><draw:image xlink:href="Pictures/10000000000000D0000000B830B1DD11.jpg" xlink:type="simple" xlink:show="embed" xlink:actuate="onLoad" draw:mime-type="image/jpeg"/></draw:frame><draw:frame draw:style-name="Mfr2" draw:name="Image272" text:anchor-type="char" svg:x="0.7744in" svg:y="10.8756in" svg:width="1.9146in" svg:height="0.1217in" draw:z-index="421"><draw:image xlink:href="Pictures/10000001000000B70000000B07D9C1C2.png" xlink:type="simple" xlink:show="embed" xlink:actuate="onLoad" draw:mime-type="image/png"/></draw:frame><draw:frame draw:style-name="Mfr2" draw:name="Image318" text:anchor-type="char" svg:x="7.2972in" svg:y="10.8752in" svg:width="0.1984in" svg:height="0.128in" draw:z-index="457"><draw:image xlink:href="Pictures/10000001000000130000000C5161F074.png" xlink:type="simple" xlink:show="embed" xlink:actuate="onLoad" draw:mime-type="image/png"/></draw:frame></text:p>
      </style:footer-left>
    </style:master-page>
    <style:master-page style:name="Converted48" style:page-layout-name="Mpm10" draw:style-name="Mdp1">
      <style:header>
        <text:p text:style-name="MP1"><draw:frame draw:style-name="Mfr1" draw:name="Image 633 Copy 1" text:anchor-type="char" svg:x="0.4937in" svg:y="0in" svg:width="7.7736in" svg:height="1.3681in" draw:z-index="360"><draw:image xlink:href="Pictures/10000000000009180000019B2F5AA03B.png" xlink:type="simple" xlink:show="embed" xlink:actuate="onLoad" draw:mime-type="image/png"/></draw:frame></text:p>
      </style:header>
      <style:header-left>
        <text:p text:style-name="MP1"><draw:frame draw:style-name="Mfr1" draw:name="Image 632 Copy 1" text:anchor-type="char" svg:x="0.4937in" svg:y="0in" svg:width="7.7736in" svg:height="1.3681in"><draw:image xlink:href="Pictures/10000000000009180000019B2F5AA03B.png" xlink:type="simple" xlink:show="embed" xlink:actuate="onLoad" draw:mime-type="image/png"/></draw:frame></text:p>
      </style:header-left>
      <style:footer>
        <text:p text:style-name="MP2"/>
      </style:footer>
      <style:footer-left>
        <text:p text:style-name="MP1"><draw:frame draw:style-name="Mfr1" draw:name="Image 634 Copy 1" text:anchor-type="char" svg:x="3.7965in" svg:y="10.5917in" svg:width="0.6945in" svg:height="0.6138in"><draw:image xlink:href="Pictures/10000000000000D0000000B830B1DD11.jpg" xlink:type="simple" xlink:show="embed" xlink:actuate="onLoad" draw:mime-type="image/jpeg"/></draw:frame><draw:frame draw:style-name="Mfr3" draw:name="Frame322" text:anchor-type="char" svg:x="0.7744in" svg:y="10.8756in" svg:width="1.9161in" svg:height="0.122in"><draw:text-box><text:p text:style-name="MP9"><text:span text:style-name="MT28">D</text:span><text:span text:style-name="MT29">.</text:span><text:span text:style-name="MT28">O</text:span><text:span text:style-name="MT29">.</text:span><text:span text:style-name="MT31"> </text:span><text:span text:style-name="MT28">PREFEITURA</text:span><text:span text:style-name="MT32"> </text:span><text:span text:style-name="MT28">MUNICIPAL</text:span><text:span text:style-name="MT32"> </text:span><text:span text:style-name="MT19">DE</text:span><text:span text:style-name="MT22"> </text:span><text:span text:style-name="MT33">CACHOEIRO</text:span></text:p></draw:text-box></draw:frame><draw:frame draw:style-name="Mfr3" draw:name="Frame323" text:anchor-type="char" svg:x="0.7744in" svg:y="10.8756in" svg:width="1.9161in" svg:height="0.122in"><draw:text-box><text:p text:style-name="MP9"><text:span text:style-name="MT28">D</text:span><text:span text:style-name="MT29">.</text:span><text:span text:style-name="MT28">O</text:span><text:span text:style-name="MT29">.</text:span><text:span text:style-name="MT31"> </text:span><text:span text:style-name="MT28">PREFEITURA</text:span><text:span text:style-name="MT32"> </text:span><text:span text:style-name="MT28">MUNICIPAL</text:span><text:span text:style-name="MT32"> </text:span><text:span text:style-name="MT19">DE</text:span><text:span text:style-name="MT22"> </text:span><text:span text:style-name="MT33">CACHOEIRO</text:span></text:p></draw:text-box></draw:frame><draw:frame draw:style-name="Mfr3" draw:name="Frame324" text:anchor-type="char" svg:x="0.7744in" svg:y="10.8756in" svg:width="1.9161in" svg:height="0.122in"><draw:text-box><text:p text:style-name="MP9"><text:span text:style-name="MT28">D</text:span><text:span text:style-name="MT29">.</text:span><text:span text:style-name="MT28">O</text:span><text:span text:style-name="MT29">.</text:span><text:span text:style-name="MT31"> </text:span><text:span text:style-name="MT28">PREFEITURA</text:span><text:span text:style-name="MT32"> </text:span><text:span text:style-name="MT28">MUNICIPAL</text:span><text:span text:style-name="MT32"> </text:span><text:span text:style-name="MT19">DE</text:span><text:span text:style-name="MT22"> </text:span><text:span text:style-name="MT33">CACHOEIRO</text:span></text:p></draw:text-box></draw:frame><draw:frame draw:style-name="Mfr3" draw:name="Frame3191" text:anchor-type="char" svg:x="0.7744in" svg:y="10.8756in" svg:width="1.9161in" svg:height="0.122in"><draw:text-box><text:p text:style-name="MP9"><text:span text:style-name="MT28">D</text:span><text:span text:style-name="MT29">.</text:span><text:span text:style-name="MT28">O</text:span><text:span text:style-name="MT29">.</text:span><text:span text:style-name="MT31"> </text:span><text:span text:style-name="MT28">PREFEITURA</text:span><text:span text:style-name="MT32"> </text:span><text:span text:style-name="MT28">MUNICIPAL</text:span><text:span text:style-name="MT32"> </text:span><text:span text:style-name="MT19">DE</text:span><text:span text:style-name="MT22"> </text:span><text:span text:style-name="MT33">CACHOEIRO</text:span></text:p></draw:text-box></draw:frame><draw:frame draw:style-name="Mfr3" draw:name="Frame316111" text:anchor-type="char" svg:x="0.7744in" svg:y="10.8756in" svg:width="1.9161in" svg:height="0.122in"><draw:text-box><text:p text:style-name="MP9"><text:span text:style-name="MT28">D</text:span><text:span text:style-name="MT29">.</text:span><text:span text:style-name="MT28">O</text:span><text:span text:style-name="MT29">.</text:span><text:span text:style-name="MT31"> </text:span><text:span text:style-name="MT28">PREFEITURA</text:span><text:span text:style-name="MT32"> </text:span><text:span text:style-name="MT28">MUNICIPAL</text:span><text:span text:style-name="MT32"> </text:span><text:span text:style-name="MT19">DE</text:span><text:span text:style-name="MT22"> </text:span><text:span text:style-name="MT33">CACHOEIRO</text:span></text:p></draw:text-box></draw:frame><draw:frame draw:style-name="Mfr4" draw:name="Frame31411" text:anchor-type="char" svg:x="0.7744in" svg:y="10.8756in" svg:width="1.9161in" svg:height="0.122in"><draw:text-box><text:p text:style-name="MP9"><text:span text:style-name="MT28">D</text:span><text:span text:style-name="MT29">.</text:span><text:span text:style-name="MT28">O</text:span><text:span text:style-name="MT29">.</text:span><text:span text:style-name="MT31"> </text:span><text:span text:style-name="MT28">PREFEITURA</text:span><text:span text:style-name="MT32"> </text:span><text:span text:style-name="MT28">MUNICIPAL</text:span><text:span text:style-name="MT32"> </text:span><text:span text:style-name="MT19">DE</text:span><text:span text:style-name="MT22"> </text:span><text:span text:style-name="MT33">CACHOEIRO</text:span></text:p></draw:text-box></draw:frame><draw:frame draw:style-name="Mfr3" draw:name="Frame325" text:anchor-type="char" svg:x="7.2972in" svg:y="10.8752in" svg:width="0.2in" svg:height="0.1283in"><draw:text-box><text:p text:style-name="MP10"><text:span text:style-name="MT15"><text:page-number text:select-page="current">50</text:page-number></text:span></text:p></draw:text-box></draw:frame><draw:frame draw:style-name="Mfr3" draw:name="Frame3251" text:anchor-type="char" svg:x="7.2972in" svg:y="10.8752in" svg:width="0.2in" svg:height="0.1283in"><draw:text-box><text:p text:style-name="MP7"><text:page-number text:select-page="current">50</text:page-number></text:p></draw:text-box></draw:frame><draw:frame draw:style-name="Mfr3" draw:name="Frame32511" text:anchor-type="char" svg:x="7.2972in" svg:y="10.8752in" svg:width="0.2in" svg:height="0.1283in"><draw:text-box><text:p text:style-name="MP7"><text:page-number text:select-page="current">50</text:page-number></text:p></draw:text-box></draw:frame><draw:frame draw:style-name="Mfr3" draw:name="Frame32011" text:anchor-type="char" svg:x="7.2972in" svg:y="10.8752in" svg:width="0.2in" svg:height="0.1283in"><draw:text-box><text:p text:style-name="MP7"><text:page-number text:select-page="current">50</text:page-number></text:p></draw:text-box></draw:frame><draw:frame draw:style-name="Mfr3" draw:name="Frame3171" text:anchor-type="char" svg:x="7.2972in" svg:y="10.8752in" svg:width="0.2in" svg:height="0.1283in"><draw:text-box><text:p text:style-name="MP7"><text:page-number text:select-page="current">50</text:page-number></text:p></draw:text-box></draw:frame><draw:frame draw:style-name="Mfr4" draw:name="Frame315111" text:anchor-type="char" svg:x="7.2972in" svg:y="10.8752in" svg:width="0.2in" svg:height="0.1283in"><draw:text-box><text:p text:style-name="MP7"><text:page-number text:select-page="current">50</text:page-number></text:p></draw:text-box></draw:frame><draw:frame draw:style-name="Mfr2" draw:name="Image733" text:anchor-type="char" svg:x="0.7744in" svg:y="10.8756in" svg:width="1.9146in" svg:height="0.1217in" draw:z-index="180"><draw:image xlink:href="Pictures/10000001000000B70000000B07D9C1C2.png" xlink:type="simple" xlink:show="embed" xlink:actuate="onLoad" draw:mime-type="image/png"/></draw:frame><draw:frame draw:style-name="Mfr2" draw:name="Image734" text:anchor-type="char" svg:x="7.2972in" svg:y="10.8752in" svg:width="0.1984in" svg:height="0.128in" draw:z-index="181"><draw:image xlink:href="Pictures/10000001000000130000000C5161F074.png" xlink:type="simple" xlink:show="embed" xlink:actuate="onLoad" draw:mime-type="image/png"/></draw:frame></text:p>
      </style:footer-left>
    </style:master-page>
    <style:master-page style:name="Converted49" style:page-layout-name="Mpm11" draw:style-name="Mdp1">
      <style:header>
        <text:p text:style-name="MP1"><draw:frame draw:style-name="Mfr4" draw:name="Frame31711"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26"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221"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18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31811"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27"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271"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231"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19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273" text:anchor-type="char" svg:x="0in" svg:y="0in" svg:width="7.7756in" svg:height="1.3874in"><draw:image xlink:href="Pictures/10000001000002EA00000085A3334DB7.png" xlink:type="simple" xlink:show="embed" xlink:actuate="onLoad" draw:mime-type="image/png"/></draw:frame><draw:frame draw:style-name="Mfr2" draw:name="Image275" text:anchor-type="char" svg:x="0in" svg:y="0in" svg:width="1.5984in" svg:height="0.4035in"><draw:image xlink:href="Pictures/100000010000009900000026A14CA22C.png" xlink:type="simple" xlink:show="embed" xlink:actuate="onLoad" draw:mime-type="image/png"/></draw:frame><draw:frame draw:style-name="Mfr2" draw:name="Image317" text:anchor-type="char" svg:x="0in" svg:y="0in" svg:width="1.9236in" svg:height="0.2028in"><draw:image xlink:href="Pictures/10000001000000B800000013402D6D80.png" xlink:type="simple" xlink:show="embed" xlink:actuate="onLoad" draw:mime-type="image/png"/></draw:frame></text:p>
      </style:header>
      <style:header-left>
        <text:p text:style-name="MP1"><draw:frame draw:style-name="Mfr1" draw:name="Image 638" text:anchor-type="char" svg:x="0.4937in" svg:y="0in" svg:width="7.7736in" svg:height="1.3681in" draw:z-index="330"><draw:image xlink:href="Pictures/10000000000009180000019B2F5AA03B.png" xlink:type="simple" xlink:show="embed" xlink:actuate="onLoad" draw:mime-type="image/png"/></draw:frame></text:p>
      </style:header-left>
      <style:footer>
        <text:p text:style-name="MP1"><draw:frame draw:style-name="Mfr1" draw:name="Image 648" text:anchor-type="char" svg:x="3.7902in" svg:y="10.5945in" svg:width="0.6866in" svg:height="0.6189in"><draw:image xlink:href="Pictures/10000001000000840000007752069C51.png" xlink:type="simple" xlink:show="embed" xlink:actuate="onLoad" draw:mime-type="image/png"/></draw:frame><draw:frame draw:style-name="Mfr4" draw:name="Frame3211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8"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8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4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0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2211" text:anchor-type="char" svg:x="0in" svg:y="0in" svg:width="0.2in" svg:height="0.1291in"><draw:text-box><text:p text:style-name="MP7"><text:page-number text:select-page="current">0</text:page-number></text:p></draw:text-box></draw:frame><draw:frame draw:style-name="Mfr3" draw:name="Frame329" text:anchor-type="char" svg:x="0in" svg:y="0in" svg:width="0.2in" svg:height="0.1291in"><draw:text-box><text:p text:style-name="MP7"><text:page-number text:select-page="current">0</text:page-number></text:p></draw:text-box></draw:frame><draw:frame draw:style-name="Mfr3" draw:name="Frame3291" text:anchor-type="char" svg:x="0in" svg:y="0in" svg:width="0.2in" svg:height="0.1291in"><draw:text-box><text:p text:style-name="MP7"><text:page-number text:select-page="current">0</text:page-number></text:p></draw:text-box></draw:frame><draw:frame draw:style-name="Mfr3" draw:name="Frame325111" text:anchor-type="char" svg:x="0in" svg:y="0in" svg:width="0.2in" svg:height="0.1291in"><draw:text-box><text:p text:style-name="MP7"><text:page-number text:select-page="current">0</text:page-number></text:p></draw:text-box></draw:frame><draw:frame draw:style-name="Mfr3" draw:name="Frame32311" text:anchor-type="char" svg:x="7.2972in" svg:y="10.8752in" svg:width="0.2in" svg:height="0.1283in"><draw:text-box><text:p text:style-name="MP7"><text:page-number text:select-page="current">0</text:page-number></text:p></draw:text-box></draw:frame><draw:frame draw:style-name="Mfr2" draw:name="Image315" text:anchor-type="char" svg:x="0in" svg:y="0in" svg:width="1.9181in" svg:height="0.128in"><draw:image xlink:href="Pictures/10000001000000B80000000C00EA2F60.png" xlink:type="simple" xlink:show="embed" xlink:actuate="onLoad" draw:mime-type="image/png"/></draw:frame><draw:frame draw:style-name="Mfr2" draw:name="Image316" text:anchor-type="char" svg:x="0in" svg:y="0in" svg:width="0.1984in" svg:height="0.128in"><draw:image xlink:href="Pictures/10000001000000130000000C5161F074.png" xlink:type="simple" xlink:show="embed" xlink:actuate="onLoad" draw:mime-type="image/png"/></draw:frame></text:p>
      </style:footer>
      <style:footer-left>
        <text:p text:style-name="MP1"><draw:frame draw:style-name="Mfr1" draw:name="Image 645" text:anchor-type="char" svg:x="3.7965in" svg:y="10.5917in" svg:width="0.6945in" svg:height="0.6138in" draw:z-index="329"><draw:image xlink:href="Pictures/10000000000000D0000000B830B1DD11.jpg" xlink:type="simple" xlink:show="embed" xlink:actuate="onLoad" draw:mime-type="image/jpeg"/></draw:frame><draw:frame draw:style-name="Mfr2" draw:name="Image276" text:anchor-type="char" svg:x="0.7744in" svg:y="10.8756in" svg:width="1.9138in" svg:height="0.1217in" draw:z-index="418"><draw:image xlink:href="Pictures/10000001000000B70000000B07D9C1C2.png" xlink:type="simple" xlink:show="embed" xlink:actuate="onLoad" draw:mime-type="image/png"/></draw:frame><draw:frame draw:style-name="Mfr2" draw:name="Image278" text:anchor-type="char" svg:x="7.2972in" svg:y="10.8752in" svg:width="0.1984in" svg:height="0.128in" draw:z-index="416"><draw:image xlink:href="Pictures/10000001000000130000000C5161F074.png" xlink:type="simple" xlink:show="embed" xlink:actuate="onLoad" draw:mime-type="image/png"/></draw:frame></text:p>
      </style:footer-left>
    </style:master-page>
    <style:master-page style:name="Converted50" style:page-layout-name="Mpm6" draw:style-name="Mdp1">
      <style:header>
        <text:p text:style-name="MP1"><draw:frame draw:style-name="Mfr2" draw:name="Image735" text:anchor-type="char" svg:x="0.4925in" svg:y="0in" svg:width="7.7756in" svg:height="1.3874in" draw:z-index="698"><draw:image xlink:href="Pictures/10000001000002EA00000085A3334DB7.png" xlink:type="simple" xlink:show="embed" xlink:actuate="onLoad" draw:mime-type="image/png"/></draw:frame><draw:frame draw:style-name="Mfr2" draw:name="Image736" text:anchor-type="char" svg:x="1.6811in" svg:y="0.5965in" svg:width="1.5984in" svg:height="0.4035in" draw:z-index="699"><draw:image xlink:href="Pictures/100000010000009900000026A14CA22C.png" xlink:type="simple" xlink:show="embed" xlink:actuate="onLoad" draw:mime-type="image/png"/></draw:frame><draw:frame draw:style-name="Mfr2" draw:name="Image737" text:anchor-type="char" svg:x="5.5709in" svg:y="0.7409in" svg:width="1.9236in" svg:height="0.2028in" draw:z-index="700"><draw:image xlink:href="Pictures/10000001000000B800000013402D6D80.png" xlink:type="simple" xlink:show="embed" xlink:actuate="onLoad" draw:mime-type="image/png"/></draw:frame></text:p>
      </style:header>
      <style:header-left>
        <text:p text:style-name="MP1"><draw:frame draw:style-name="Mfr1" draw:name="Image 638 Copy 1"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648 Copy 1" text:anchor-type="char" svg:x="3.7902in" svg:y="10.5945in" svg:width="0.6866in" svg:height="0.6189in" draw:z-index="364"><draw:image xlink:href="Pictures/10000001000000840000007752069C51.png" xlink:type="simple" xlink:show="embed" xlink:actuate="onLoad" draw:mime-type="image/png"/></draw:frame><draw:frame draw:style-name="Mfr2" draw:name="Image738" text:anchor-type="char" svg:x="0.7736in" svg:y="10.8752in" svg:width="1.9181in" svg:height="0.128in" draw:z-index="701"><draw:image xlink:href="Pictures/10000001000000B80000000C00EA2F60.png" xlink:type="simple" xlink:show="embed" xlink:actuate="onLoad" draw:mime-type="image/png"/></draw:frame><draw:frame draw:style-name="Mfr2" draw:name="Image739" text:anchor-type="char" svg:x="7.2972in" svg:y="10.8752in" svg:width="0.1984in" svg:height="0.128in" draw:z-index="702"><draw:image xlink:href="Pictures/10000001000000130000000C5161F074.png" xlink:type="simple" xlink:show="embed" xlink:actuate="onLoad" draw:mime-type="image/png"/></draw:frame></text:p>
      </style:footer>
      <style:footer-left>
        <text:p text:style-name="MP1"><draw:frame draw:style-name="Mfr1" draw:name="Image 645 Copy 1" text:anchor-type="char" svg:x="3.7965in" svg:y="10.5917in" svg:width="0.6945in" svg:height="0.6138in"><draw:image xlink:href="Pictures/10000000000000D0000000B830B1DD11.jpg" xlink:type="simple" xlink:show="embed" xlink:actuate="onLoad" draw:mime-type="image/jpeg"/></draw:frame><draw:frame draw:style-name="Mfr3" draw:name="Frame335" text:anchor-type="char" svg:x="0in" svg:y="0in" svg:width="1.9154in" svg:height="0.1228in"><draw:text-box><text:p text:style-name="MP9"><text:span text:style-name="MT28">D</text:span><text:span text:style-name="MT29">.</text:span><text:span text:style-name="MT28">O</text:span><text:span text:style-name="MT29">.</text:span><text:span text:style-name="MT30"> </text:span><text:span text:style-name="MT19">PREFEITURA</text:span><text:span text:style-name="MT25"> </text:span><text:span text:style-name="MT19">MUNICIPAL</text:span><text:span text:style-name="MT26"> </text:span><text:span text:style-name="MT19">DE</text:span><text:span text:style-name="MT27"> </text:span><text:span text:style-name="MT22">CACHOEIRO</text:span></text:p></draw:text-box></draw:frame><draw:frame draw:style-name="Mfr3" draw:name="Frame3351" text:anchor-type="char" svg:x="0in" svg:y="0in" svg:width="1.9154in" svg:height="0.1228in"><draw:text-box><text:p text:style-name="MP9"><text:span text:style-name="MT28">D</text:span><text:span text:style-name="MT29">.</text:span><text:span text:style-name="MT28">O</text:span><text:span text:style-name="MT29">.</text:span><text:span text:style-name="MT30"> </text:span><text:span text:style-name="MT19">PREFEITURA</text:span><text:span text:style-name="MT25"> </text:span><text:span text:style-name="MT19">MUNICIPAL</text:span><text:span text:style-name="MT26"> </text:span><text:span text:style-name="MT19">DE</text:span><text:span text:style-name="MT27"> </text:span><text:span text:style-name="MT22">CACHOEIRO</text:span></text:p></draw:text-box></draw:frame><draw:frame draw:style-name="Mfr3" draw:name="Frame337" text:anchor-type="char" svg:x="0in" svg:y="0in" svg:width="1.9154in" svg:height="0.1228in"><draw:text-box><text:p text:style-name="MP9"><text:span text:style-name="MT28">D</text:span><text:span text:style-name="MT29">.</text:span><text:span text:style-name="MT28">O</text:span><text:span text:style-name="MT29">.</text:span><text:span text:style-name="MT30"> </text:span><text:span text:style-name="MT19">PREFEITURA</text:span><text:span text:style-name="MT25"> </text:span><text:span text:style-name="MT19">MUNICIPAL</text:span><text:span text:style-name="MT26"> </text:span><text:span text:style-name="MT19">DE</text:span><text:span text:style-name="MT27"> </text:span><text:span text:style-name="MT22">CACHOEIRO</text:span></text:p></draw:text-box></draw:frame><draw:frame draw:style-name="Mfr3" draw:name="Frame3331" text:anchor-type="char" svg:x="0in" svg:y="0in" svg:width="1.9154in" svg:height="0.1228in"><draw:text-box><text:p text:style-name="MP9"><text:span text:style-name="MT28">D</text:span><text:span text:style-name="MT29">.</text:span><text:span text:style-name="MT28">O</text:span><text:span text:style-name="MT29">.</text:span><text:span text:style-name="MT30"> </text:span><text:span text:style-name="MT19">PREFEITURA</text:span><text:span text:style-name="MT25"> </text:span><text:span text:style-name="MT19">MUNICIPAL</text:span><text:span text:style-name="MT26"> </text:span><text:span text:style-name="MT19">DE</text:span><text:span text:style-name="MT27"> </text:span><text:span text:style-name="MT22">CACHOEIRO</text:span></text:p></draw:text-box></draw:frame><draw:frame draw:style-name="Mfr3" draw:name="Frame3301" text:anchor-type="char" svg:x="0.7744in" svg:y="10.8756in" svg:width="1.9154in" svg:height="0.122in"><draw:text-box><text:p text:style-name="MP9"><text:span text:style-name="MT28">D</text:span><text:span text:style-name="MT29">.</text:span><text:span text:style-name="MT28">O</text:span><text:span text:style-name="MT29">.</text:span><text:span text:style-name="MT30"> </text:span><text:span text:style-name="MT19">PREFEITURA</text:span><text:span text:style-name="MT25"> </text:span><text:span text:style-name="MT19">MUNICIPAL</text:span><text:span text:style-name="MT26"> </text:span><text:span text:style-name="MT19">DE</text:span><text:span text:style-name="MT27"> </text:span><text:span text:style-name="MT22">CACHOEIRO</text:span></text:p></draw:text-box></draw:frame><draw:frame draw:style-name="Mfr4" draw:name="Frame32711" text:anchor-type="char" svg:x="0in" svg:y="0in" svg:width="1.9154in" svg:height="0.1228in"><draw:text-box><text:p text:style-name="MP9"><text:span text:style-name="MT28">D</text:span><text:span text:style-name="MT29">.</text:span><text:span text:style-name="MT28">O</text:span><text:span text:style-name="MT29">.</text:span><text:span text:style-name="MT30"> </text:span><text:span text:style-name="MT19">PREFEITURA</text:span><text:span text:style-name="MT25"> </text:span><text:span text:style-name="MT19">MUNICIPAL</text:span><text:span text:style-name="MT26"> </text:span><text:span text:style-name="MT19">DE</text:span><text:span text:style-name="MT27"> </text:span><text:span text:style-name="MT22">CACHOEIRO</text:span></text:p></draw:text-box></draw:frame><draw:frame draw:style-name="Mfr3" draw:name="Frame336" text:anchor-type="char" svg:x="0in" svg:y="0in" svg:width="0.2in" svg:height="0.1291in"><draw:text-box><text:p text:style-name="MP10"><text:span text:style-name="MT15"><text:page-number text:select-page="current">0</text:page-number></text:span></text:p></draw:text-box></draw:frame><draw:frame draw:style-name="Mfr3" draw:name="Frame3361" text:anchor-type="char" svg:x="0in" svg:y="0in" svg:width="0.2in" svg:height="0.1291in"><draw:text-box><text:p text:style-name="MP7"><text:page-number text:select-page="current">0</text:page-number></text:p></draw:text-box></draw:frame><draw:frame draw:style-name="Mfr3" draw:name="Frame338" text:anchor-type="char" svg:x="0in" svg:y="0in" svg:width="0.2in" svg:height="0.1291in"><draw:text-box><text:p text:style-name="MP7"><text:page-number text:select-page="current">0</text:page-number></text:p></draw:text-box></draw:frame><draw:frame draw:style-name="Mfr3" draw:name="Frame3341" text:anchor-type="char" svg:x="0in" svg:y="0in" svg:width="0.2in" svg:height="0.1291in"><draw:text-box><text:p text:style-name="MP7"><text:page-number text:select-page="current">0</text:page-number></text:p></draw:text-box></draw:frame><draw:frame draw:style-name="Mfr3" draw:name="Frame3321" text:anchor-type="char" svg:x="7.2972in" svg:y="10.8752in" svg:width="0.2in" svg:height="0.1283in"><draw:text-box><text:p text:style-name="MP7"><text:page-number text:select-page="current">0</text:page-number></text:p></draw:text-box></draw:frame><draw:frame draw:style-name="Mfr4" draw:name="Frame32811" text:anchor-type="char" svg:x="0in" svg:y="0in" svg:width="0.2in" svg:height="0.1291in"><draw:text-box><text:p text:style-name="MP7"><text:page-number text:select-page="current">0</text:page-number></text:p></draw:text-box></draw:frame><draw:frame draw:style-name="Mfr2" draw:name="Image740" text:anchor-type="char" svg:x="0in" svg:y="0in" svg:width="1.9138in" svg:height="0.1217in" draw:z-index="187"><draw:image xlink:href="Pictures/10000001000000B70000000B07D9C1C2.png" xlink:type="simple" xlink:show="embed" xlink:actuate="onLoad" draw:mime-type="image/png"/></draw:frame><draw:frame draw:style-name="Mfr2" draw:name="Image741" text:anchor-type="char" svg:x="0in" svg:y="0in" svg:width="0.1984in" svg:height="0.128in" draw:z-index="188"><draw:image xlink:href="Pictures/10000001000000130000000C5161F074.png" xlink:type="simple" xlink:show="embed" xlink:actuate="onLoad" draw:mime-type="image/png"/></draw:frame></text:p>
      </style:footer-left>
    </style:master-page>
    <style:master-page style:name="Converted51" style:page-layout-name="Mpm6" draw:style-name="Mdp1">
      <style:header>
        <text:p text:style-name="MP1"><draw:frame draw:style-name="Mfr4" draw:name="Frame3311"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39"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391"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3511"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33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33211"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40"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401"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3611"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34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282" text:anchor-type="char" svg:x="0in" svg:y="0in" svg:width="7.7756in" svg:height="1.3874in"><draw:image xlink:href="Pictures/10000001000002EA00000085A3334DB7.png" xlink:type="simple" xlink:show="embed" xlink:actuate="onLoad" draw:mime-type="image/png"/></draw:frame><draw:frame draw:style-name="Mfr2" draw:name="Image313" text:anchor-type="char" svg:x="0in" svg:y="0in" svg:width="1.5984in" svg:height="0.4035in"><draw:image xlink:href="Pictures/100000010000009900000026A14CA22C.png" xlink:type="simple" xlink:show="embed" xlink:actuate="onLoad" draw:mime-type="image/png"/></draw:frame><draw:frame draw:style-name="Mfr2" draw:name="Image314" text:anchor-type="char" svg:x="0in" svg:y="0in" svg:width="1.9236in" svg:height="0.2028in"><draw:image xlink:href="Pictures/10000001000000B800000013402D6D80.png" xlink:type="simple" xlink:show="embed" xlink:actuate="onLoad" draw:mime-type="image/png"/></draw:frame></text:p>
      </style:header>
      <style:header-left>
        <text:p text:style-name="MP1"><draw:frame draw:style-name="Mfr2" draw:name="Image279" text:anchor-type="char" svg:x="0.4925in" svg:y="0in" svg:width="7.7756in" svg:height="1.3874in" draw:z-index="422"><draw:image xlink:href="Pictures/10000001000002EA00000085A3334DB7.png" xlink:type="simple" xlink:show="embed" xlink:actuate="onLoad" draw:mime-type="image/png"/></draw:frame><draw:frame draw:style-name="Mfr2" draw:name="Image280" text:anchor-type="char" svg:x="1.6811in" svg:y="0.5965in" svg:width="1.5984in" svg:height="0.4035in" draw:z-index="423"><draw:image xlink:href="Pictures/100000010000009900000026A14CA22C.png" xlink:type="simple" xlink:show="embed" xlink:actuate="onLoad" draw:mime-type="image/png"/></draw:frame><draw:frame draw:style-name="Mfr2" draw:name="Image281" text:anchor-type="char" svg:x="5.5709in" svg:y="0.7409in" svg:width="1.9236in" svg:height="0.2028in" draw:z-index="429"><draw:image xlink:href="Pictures/10000001000000B800000013402D6D80.png" xlink:type="simple" xlink:show="embed" xlink:actuate="onLoad" draw:mime-type="image/png"/></draw:frame></text:p>
      </style:header-left>
      <style:footer>
        <text:p text:style-name="MP1"><draw:frame draw:style-name="Mfr1" draw:name="Image 667" text:anchor-type="char" svg:x="3.7902in" svg:y="10.5945in" svg:width="0.6866in" svg:height="0.6189in"><draw:image xlink:href="Pictures/10000001000000840000007752069C51.png" xlink:type="simple" xlink:show="embed" xlink:actuate="onLoad" draw:mime-type="image/png"/></draw:frame><draw:frame draw:style-name="Mfr4" draw:name="Frame33511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4"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91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36111" text:anchor-type="char" svg:x="0in" svg:y="0in" svg:width="0.2in" svg:height="0.1291in"><draw:text-box><text:p text:style-name="MP7"><text:page-number text:select-page="current">0</text:page-number></text:p></draw:text-box></draw:frame><draw:frame draw:style-name="Mfr3" draw:name="Frame342" text:anchor-type="char" svg:x="0in" svg:y="0in" svg:width="0.2in" svg:height="0.1291in"><draw:text-box><text:p text:style-name="MP7"><text:page-number text:select-page="current">0</text:page-number></text:p></draw:text-box></draw:frame><draw:frame draw:style-name="Mfr3" draw:name="Frame345" text:anchor-type="char" svg:x="0in" svg:y="0in" svg:width="0.2in" svg:height="0.1291in"><draw:text-box><text:p text:style-name="MP7"><text:page-number text:select-page="current">0</text:page-number></text:p></draw:text-box></draw:frame><draw:frame draw:style-name="Mfr3" draw:name="Frame34011" text:anchor-type="char" svg:x="0in" svg:y="0in" svg:width="0.2in" svg:height="0.1291in"><draw:text-box><text:p text:style-name="MP7"><text:page-number text:select-page="current">0</text:page-number></text:p></draw:text-box></draw:frame><draw:frame draw:style-name="Mfr3" draw:name="Frame3381" text:anchor-type="char" svg:x="7.2972in" svg:y="10.8752in" svg:width="0.2in" svg:height="0.1283in"><draw:text-box><text:p text:style-name="MP7"><text:page-number text:select-page="current">0</text:page-number></text:p></draw:text-box></draw:frame><draw:frame draw:style-name="Mfr2" draw:name="Image311" text:anchor-type="char" svg:x="0in" svg:y="0in" svg:width="1.9181in" svg:height="0.128in"><draw:image xlink:href="Pictures/10000001000000B80000000C00EA2F60.png" xlink:type="simple" xlink:show="embed" xlink:actuate="onLoad" draw:mime-type="image/png"/></draw:frame><draw:frame draw:style-name="Mfr2" draw:name="Image312" text:anchor-type="char" svg:x="0in" svg:y="0in" svg:width="0.1984in" svg:height="0.128in"><draw:image xlink:href="Pictures/10000001000000130000000C5161F074.png" xlink:type="simple" xlink:show="embed" xlink:actuate="onLoad" draw:mime-type="image/png"/></draw:frame></text:p>
      </style:footer>
      <style:footer-left>
        <text:p text:style-name="MP1"><draw:frame draw:style-name="Mfr1" draw:name="Image 664" text:anchor-type="char" svg:x="3.7902in" svg:y="10.5945in" svg:width="0.6866in" svg:height="0.6189in" draw:z-index="270"><draw:image xlink:href="Pictures/10000001000000840000007752069C51.png" xlink:type="simple" xlink:show="embed" xlink:actuate="onLoad" draw:mime-type="image/png"/></draw:frame><draw:frame draw:style-name="Mfr2" draw:name="Image283" text:anchor-type="char" svg:x="0.7736in" svg:y="10.8752in" svg:width="1.9181in" svg:height="0.128in" draw:z-index="430"><draw:image xlink:href="Pictures/10000001000000B80000000C00EA2F60.png" xlink:type="simple" xlink:show="embed" xlink:actuate="onLoad" draw:mime-type="image/png"/></draw:frame><draw:frame draw:style-name="Mfr2" draw:name="Image286" text:anchor-type="char" svg:x="7.2972in" svg:y="10.8752in" svg:width="0.1984in" svg:height="0.128in" draw:z-index="431"><draw:image xlink:href="Pictures/10000001000000130000000C5161F074.png" xlink:type="simple" xlink:show="embed" xlink:actuate="onLoad" draw:mime-type="image/png"/></draw:frame></text:p>
      </style:footer-left>
    </style:master-page>
    <style:master-page style:name="Converted52" style:page-layout-name="Mpm6" draw:style-name="Mdp1">
      <style:header>
        <text:p text:style-name="MP1"><draw:frame draw:style-name="Mfr2" draw:name="Image742" text:anchor-type="char" svg:x="0.4925in" svg:y="0in" svg:width="7.7756in" svg:height="1.3874in" draw:z-index="703"><draw:image xlink:href="Pictures/10000001000002EA00000085A3334DB7.png" xlink:type="simple" xlink:show="embed" xlink:actuate="onLoad" draw:mime-type="image/png"/></draw:frame><draw:frame draw:style-name="Mfr2" draw:name="Image743" text:anchor-type="char" svg:x="1.6811in" svg:y="0.5965in" svg:width="1.5984in" svg:height="0.4035in" draw:z-index="704"><draw:image xlink:href="Pictures/100000010000009900000026A14CA22C.png" xlink:type="simple" xlink:show="embed" xlink:actuate="onLoad" draw:mime-type="image/png"/></draw:frame><draw:frame draw:style-name="Mfr2" draw:name="Image744" text:anchor-type="char" svg:x="5.5709in" svg:y="0.7409in" svg:width="1.9236in" svg:height="0.2028in" draw:z-index="705"><draw:image xlink:href="Pictures/10000001000000B800000013402D6D80.png" xlink:type="simple" xlink:show="embed" xlink:actuate="onLoad" draw:mime-type="image/png"/></draw:frame></text:p>
      </style:header>
      <style:header-left>
        <text:p text:style-name="MP1"><draw:frame draw:style-name="Mfr3" draw:name="Frame347"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471"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50"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451"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43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339111"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48"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481"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52"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461"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44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340111"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745" text:anchor-type="char" svg:x="0in" svg:y="0in" svg:width="7.7756in" svg:height="1.3874in" draw:z-index="192"><draw:image xlink:href="Pictures/10000001000002EA00000085A3334DB7.png" xlink:type="simple" xlink:show="embed" xlink:actuate="onLoad" draw:mime-type="image/png"/></draw:frame><draw:frame draw:style-name="Mfr2" draw:name="Image746" text:anchor-type="char" svg:x="0in" svg:y="0in" svg:width="1.5984in" svg:height="0.4035in" draw:z-index="198"><draw:image xlink:href="Pictures/100000010000009900000026A14CA22C.png" xlink:type="simple" xlink:show="embed" xlink:actuate="onLoad" draw:mime-type="image/png"/></draw:frame><draw:frame draw:style-name="Mfr2" draw:name="Image747" text:anchor-type="char" svg:x="0in" svg:y="0in" svg:width="1.9236in" svg:height="0.2028in" draw:z-index="199"><draw:image xlink:href="Pictures/10000001000000B800000013402D6D80.png" xlink:type="simple" xlink:show="embed" xlink:actuate="onLoad" draw:mime-type="image/png"/></draw:frame></text:p>
      </style:header-left>
      <style:footer>
        <text:p text:style-name="MP1"><draw:frame draw:style-name="Mfr1" draw:name="Image 667 Copy 1" text:anchor-type="char" svg:x="3.7902in" svg:y="10.5945in" svg:width="0.6866in" svg:height="0.6189in" draw:z-index="368"><draw:image xlink:href="Pictures/10000001000000840000007752069C51.png" xlink:type="simple" xlink:show="embed" xlink:actuate="onLoad" draw:mime-type="image/png"/></draw:frame><draw:frame draw:style-name="Mfr2" draw:name="Image748" text:anchor-type="char" svg:x="0.7736in" svg:y="10.8752in" svg:width="1.9181in" svg:height="0.128in" draw:z-index="706"><draw:image xlink:href="Pictures/10000001000000B80000000C00EA2F60.png" xlink:type="simple" xlink:show="embed" xlink:actuate="onLoad" draw:mime-type="image/png"/></draw:frame><draw:frame draw:style-name="Mfr2" draw:name="Image749" text:anchor-type="char" svg:x="7.2972in" svg:y="10.8752in" svg:width="0.1984in" svg:height="0.128in" draw:z-index="707"><draw:image xlink:href="Pictures/10000001000000130000000C5161F074.png" xlink:type="simple" xlink:show="embed" xlink:actuate="onLoad" draw:mime-type="image/png"/></draw:frame></text:p>
      </style:footer>
      <style:footer-left>
        <text:p text:style-name="MP1"><draw:frame draw:style-name="Mfr1" draw:name="Image 664 Copy 1" text:anchor-type="char" svg:x="3.7902in" svg:y="10.5945in" svg:width="0.6866in" svg:height="0.6189in"><draw:image xlink:href="Pictures/10000001000000840000007752069C51.png" xlink:type="simple" xlink:show="embed" xlink:actuate="onLoad" draw:mime-type="image/png"/></draw:frame><draw:frame draw:style-name="Mfr3" draw:name="Frame354"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4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5"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9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431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6" text:anchor-type="char" svg:x="0in" svg:y="0in" svg:width="0.2in" svg:height="0.1291in"><draw:text-box><text:p text:style-name="MP10"><text:span text:style-name="MT15"><text:page-number text:select-page="current">0</text:page-number></text:span></text:p></draw:text-box></draw:frame><draw:frame draw:style-name="Mfr3" draw:name="Frame3561" text:anchor-type="char" svg:x="0in" svg:y="0in" svg:width="0.2in" svg:height="0.1291in"><draw:text-box><text:p text:style-name="MP7"><text:page-number text:select-page="current">0</text:page-number></text:p></draw:text-box></draw:frame><draw:frame draw:style-name="Mfr3" draw:name="Frame35611" text:anchor-type="char" svg:x="0in" svg:y="0in" svg:width="0.2in" svg:height="0.1291in"><draw:text-box><text:p text:style-name="MP7"><text:page-number text:select-page="current">0</text:page-number></text:p></draw:text-box></draw:frame><draw:frame draw:style-name="Mfr3" draw:name="Frame3501" text:anchor-type="char" svg:x="0in" svg:y="0in" svg:width="0.2in" svg:height="0.1291in"><draw:text-box><text:p text:style-name="MP7"><text:page-number text:select-page="current">0</text:page-number></text:p></draw:text-box></draw:frame><draw:frame draw:style-name="Mfr3" draw:name="Frame34811" text:anchor-type="char" svg:x="7.2972in" svg:y="10.8752in" svg:width="0.2in" svg:height="0.1283in"><draw:text-box><text:p text:style-name="MP7"><text:page-number text:select-page="current">0</text:page-number></text:p></draw:text-box></draw:frame><draw:frame draw:style-name="Mfr4" draw:name="Frame34411" text:anchor-type="char" svg:x="0in" svg:y="0in" svg:width="0.2in" svg:height="0.1291in"><draw:text-box><text:p text:style-name="MP7"><text:page-number text:select-page="current">0</text:page-number></text:p></draw:text-box></draw:frame><draw:frame draw:style-name="Mfr2" draw:name="Image750" text:anchor-type="char" svg:x="0in" svg:y="0in" svg:width="1.9181in" svg:height="0.128in" draw:z-index="203"><draw:image xlink:href="Pictures/10000001000000B80000000C00EA2F60.png" xlink:type="simple" xlink:show="embed" xlink:actuate="onLoad" draw:mime-type="image/png"/></draw:frame><draw:frame draw:style-name="Mfr2" draw:name="Image751" text:anchor-type="char" svg:x="0in" svg:y="0in" svg:width="0.1984in" svg:height="0.128in" draw:z-index="204"><draw:image xlink:href="Pictures/10000001000000130000000C5161F074.png" xlink:type="simple" xlink:show="embed" xlink:actuate="onLoad" draw:mime-type="image/png"/></draw:frame></text:p>
      </style:footer-left>
    </style:master-page>
    <style:master-page style:name="Converted53" style:page-layout-name="Mpm6" draw:style-name="Mdp1">
      <style:header>
        <text:p text:style-name="MP1"><draw:frame draw:style-name="Mfr4" draw:name="Frame347111"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57"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521"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49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348111"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58"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531"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501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295" text:anchor-type="char" svg:x="0in" svg:y="0in" svg:width="7.7756in" svg:height="1.3874in"><draw:image xlink:href="Pictures/10000001000002EA00000085A3334DB7.png" xlink:type="simple" xlink:show="embed" xlink:actuate="onLoad" draw:mime-type="image/png"/></draw:frame><draw:frame draw:style-name="Mfr2" draw:name="Image309" text:anchor-type="char" svg:x="0in" svg:y="0in" svg:width="1.5984in" svg:height="0.4035in"><draw:image xlink:href="Pictures/100000010000009900000026A14CA22C.png" xlink:type="simple" xlink:show="embed" xlink:actuate="onLoad" draw:mime-type="image/png"/></draw:frame><draw:frame draw:style-name="Mfr2" draw:name="Image310" text:anchor-type="char" svg:x="0in" svg:y="0in" svg:width="1.9236in" svg:height="0.2028in"><draw:image xlink:href="Pictures/10000001000000B800000013402D6D80.png" xlink:type="simple" xlink:show="embed" xlink:actuate="onLoad" draw:mime-type="image/png"/></draw:frame></text:p>
      </style:header>
      <style:header-left>
        <text:p text:style-name="MP1"><draw:frame draw:style-name="Mfr2" draw:name="Image287" text:anchor-type="char" svg:x="0.4925in" svg:y="0in" svg:width="7.7756in" svg:height="1.3874in" draw:z-index="437"><draw:image xlink:href="Pictures/10000001000002EA00000085A3334DB7.png" xlink:type="simple" xlink:show="embed" xlink:actuate="onLoad" draw:mime-type="image/png"/></draw:frame><draw:frame draw:style-name="Mfr2" draw:name="Image288" text:anchor-type="char" svg:x="1.6811in" svg:y="0.5965in" svg:width="1.7098in" svg:height="0.4035in" draw:z-index="445"><draw:image xlink:href="Pictures/10000001000000A400000026C2B2B740.png" xlink:type="simple" xlink:show="embed" xlink:actuate="onLoad" draw:mime-type="image/png"/></draw:frame><draw:frame draw:style-name="Mfr2" draw:name="Image289" text:anchor-type="char" svg:x="5.5709in" svg:y="0.7409in" svg:width="1.9236in" svg:height="0.2028in" draw:z-index="446"><draw:image xlink:href="Pictures/10000001000000B800000013402D6D80.png" xlink:type="simple" xlink:show="embed" xlink:actuate="onLoad" draw:mime-type="image/png"/></draw:frame></text:p>
      </style:header-left>
      <style:footer>
        <text:p text:style-name="MP1"><draw:frame draw:style-name="Mfr1" draw:name="Image 685" text:anchor-type="char" svg:x="3.7902in" svg:y="10.5945in" svg:width="0.6866in" svg:height="0.6189in"><draw:image xlink:href="Pictures/10000001000000840000007752069C51.png" xlink:type="simple" xlink:show="embed" xlink:actuate="onLoad" draw:mime-type="image/png"/></draw:frame><draw:frame draw:style-name="Mfr4" draw:name="Frame3511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2"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611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5211" text:anchor-type="char" svg:x="0in" svg:y="0in" svg:width="0.2in" svg:height="0.1291in"><draw:text-box><text:p text:style-name="MP7"><text:page-number text:select-page="current">0</text:page-number></text:p></draw:text-box></draw:frame><draw:frame draw:style-name="Mfr3" draw:name="Frame363" text:anchor-type="char" svg:x="0in" svg:y="0in" svg:width="0.2in" svg:height="0.1291in"><draw:text-box><text:p text:style-name="MP7"><text:page-number text:select-page="current">0</text:page-number></text:p></draw:text-box></draw:frame><draw:frame draw:style-name="Mfr3" draw:name="Frame3571" text:anchor-type="char" svg:x="0in" svg:y="0in" svg:width="0.2in" svg:height="0.1291in"><draw:text-box><text:p text:style-name="MP7"><text:page-number text:select-page="current">0</text:page-number></text:p></draw:text-box></draw:frame><draw:frame draw:style-name="Mfr3" draw:name="Frame35411" text:anchor-type="char" svg:x="7.2547in" svg:y="10.8752in" svg:width="0.2in" svg:height="0.1283in"><draw:text-box><text:p text:style-name="MP7"><text:page-number text:select-page="current">0</text:page-number></text:p></draw:text-box></draw:frame><draw:frame draw:style-name="Mfr2" draw:name="Image304" text:anchor-type="char" svg:x="0in" svg:y="0in" svg:width="1.9181in" svg:height="0.128in"><draw:image xlink:href="Pictures/10000001000000B80000000C00EA2F60.png" xlink:type="simple" xlink:show="embed" xlink:actuate="onLoad" draw:mime-type="image/png"/></draw:frame><draw:frame draw:style-name="Mfr2" draw:name="Image308" text:anchor-type="char" svg:x="0in" svg:y="0in" svg:width="0.1984in" svg:height="0.128in"><draw:image xlink:href="Pictures/10000001000000130000000C5161F074.png" xlink:type="simple" xlink:show="embed" xlink:actuate="onLoad" draw:mime-type="image/png"/></draw:frame></text:p>
      </style:footer>
      <style:footer-left>
        <text:p text:style-name="MP1"><draw:frame draw:style-name="Mfr1" draw:name="Image 682" text:anchor-type="char" svg:x="3.7902in" svg:y="10.5945in" svg:width="0.6866in" svg:height="0.6189in" draw:z-index="319"><draw:image xlink:href="Pictures/10000001000000840000007752069C51.png" xlink:type="simple" xlink:show="embed" xlink:actuate="onLoad" draw:mime-type="image/png"/></draw:frame><draw:frame draw:style-name="Mfr2" draw:name="Image296" text:anchor-type="char" svg:x="0.7736in" svg:y="10.8752in" svg:width="1.9181in" svg:height="0.128in" draw:z-index="447"><draw:image xlink:href="Pictures/10000001000000B80000000C00EA2F60.png" xlink:type="simple" xlink:show="embed" xlink:actuate="onLoad" draw:mime-type="image/png"/></draw:frame><draw:frame draw:style-name="Mfr2" draw:name="Image297" text:anchor-type="char" svg:x="7.2972in" svg:y="10.8752in" svg:width="0.1984in" svg:height="0.128in" draw:z-index="450"><draw:image xlink:href="Pictures/10000001000000130000000C5161F074.png" xlink:type="simple" xlink:show="embed" xlink:actuate="onLoad" draw:mime-type="image/png"/></draw:frame></text:p>
      </style:footer-left>
    </style:master-page>
    <style:master-page style:name="Converted54" style:page-layout-name="Mpm6" draw:style-name="Mdp1">
      <style:header>
        <text:p text:style-name="MP1"><draw:frame draw:style-name="Mfr2" draw:name="Image752" text:anchor-type="char" svg:x="0.4925in" svg:y="0in" svg:width="7.7756in" svg:height="1.3874in" draw:z-index="708"><draw:image xlink:href="Pictures/10000001000002EA00000085A3334DB7.png" xlink:type="simple" xlink:show="embed" xlink:actuate="onLoad" draw:mime-type="image/png"/></draw:frame><draw:frame draw:style-name="Mfr2" draw:name="Image753" text:anchor-type="char" svg:x="1.6811in" svg:y="0.5965in" svg:width="1.5984in" svg:height="0.4035in" draw:z-index="709"><draw:image xlink:href="Pictures/100000010000009900000026A14CA22C.png" xlink:type="simple" xlink:show="embed" xlink:actuate="onLoad" draw:mime-type="image/png"/></draw:frame><draw:frame draw:style-name="Mfr2" draw:name="Image754" text:anchor-type="char" svg:x="5.5709in" svg:y="0.7409in" svg:width="1.9236in" svg:height="0.2028in" draw:z-index="710"><draw:image xlink:href="Pictures/10000001000000B800000013402D6D80.png" xlink:type="simple" xlink:show="embed" xlink:actuate="onLoad" draw:mime-type="image/png"/></draw:frame></text:p>
      </style:header>
      <style:header-left>
        <text:p text:style-name="MP1"><draw:frame draw:style-name="Mfr2" draw:name="Image755" text:anchor-type="char" svg:x="0.4925in" svg:y="0in" svg:width="7.7756in" svg:height="1.3874in" draw:z-index="711"><draw:image xlink:href="Pictures/10000001000002EA00000085A3334DB7.png" xlink:type="simple" xlink:show="embed" xlink:actuate="onLoad" draw:mime-type="image/png"/></draw:frame><draw:frame draw:style-name="Mfr2" draw:name="Image756" text:anchor-type="char" svg:x="1.6811in" svg:y="0.5965in" svg:width="1.7098in" svg:height="0.4035in" draw:z-index="712"><draw:image xlink:href="Pictures/10000001000000A400000026C2B2B740.png" xlink:type="simple" xlink:show="embed" xlink:actuate="onLoad" draw:mime-type="image/png"/></draw:frame><draw:frame draw:style-name="Mfr2" draw:name="Image757" text:anchor-type="char" svg:x="5.5709in" svg:y="0.7409in" svg:width="1.9236in" svg:height="0.2028in" draw:z-index="713"><draw:image xlink:href="Pictures/10000001000000B800000013402D6D80.png" xlink:type="simple" xlink:show="embed" xlink:actuate="onLoad" draw:mime-type="image/png"/></draw:frame></text:p>
      </style:header-left>
      <style:footer>
        <text:p text:style-name="MP1"><draw:frame draw:style-name="Mfr1" draw:name="Image 685 Copy 1" text:anchor-type="char" svg:x="3.7902in" svg:y="10.5945in" svg:width="0.6866in" svg:height="0.6189in" draw:z-index="370"><draw:image xlink:href="Pictures/10000001000000840000007752069C51.png" xlink:type="simple" xlink:show="embed" xlink:actuate="onLoad" draw:mime-type="image/png"/></draw:frame><draw:frame draw:style-name="Mfr2" draw:name="Image758" text:anchor-type="char" svg:x="0.7736in" svg:y="10.8752in" svg:width="1.9181in" svg:height="0.128in" draw:z-index="714"><draw:image xlink:href="Pictures/10000001000000B80000000C00EA2F60.png" xlink:type="simple" xlink:show="embed" xlink:actuate="onLoad" draw:mime-type="image/png"/></draw:frame><draw:frame draw:style-name="Mfr2" draw:name="Image759" text:anchor-type="char" svg:x="7.2547in" svg:y="10.8752in" svg:width="0.1984in" svg:height="0.128in" draw:z-index="715"><draw:image xlink:href="Pictures/10000001000000130000000C5161F074.png" xlink:type="simple" xlink:show="embed" xlink:actuate="onLoad" draw:mime-type="image/png"/></draw:frame></text:p>
      </style:footer>
      <style:footer-left>
        <text:p text:style-name="MP1"><draw:frame draw:style-name="Mfr1" draw:name="Image 682 Copy 1" text:anchor-type="char" svg:x="3.7902in" svg:y="10.5945in" svg:width="0.6866in" svg:height="0.6189in" draw:z-index="638"><draw:image xlink:href="Pictures/10000001000000840000007752069C51.png" xlink:type="simple" xlink:show="embed" xlink:actuate="onLoad" draw:mime-type="image/png"/></draw:frame><draw:frame draw:style-name="Mfr2" draw:name="Image760" text:anchor-type="char" svg:x="0.7736in" svg:y="10.8752in" svg:width="1.9181in" svg:height="0.128in" draw:z-index="716"><draw:image xlink:href="Pictures/10000001000000B80000000C00EA2F60.png" xlink:type="simple" xlink:show="embed" xlink:actuate="onLoad" draw:mime-type="image/png"/></draw:frame><draw:frame draw:style-name="Mfr2" draw:name="Image761" text:anchor-type="char" svg:x="7.2972in" svg:y="10.8752in" svg:width="0.1984in" svg:height="0.128in" draw:z-index="717"><draw:image xlink:href="Pictures/10000001000000130000000C5161F074.png" xlink:type="simple" xlink:show="embed" xlink:actuate="onLoad" draw:mime-type="image/png"/></draw:frame></text:p>
      </style:footer-left>
    </style:master-page>
    <style:master-page style:name="Converted55" style:page-layout-name="Mpm12" draw:style-name="Mdp1">
      <style:header>
        <text:p text:style-name="MP1"><draw:frame draw:style-name="Mfr3" draw:name="Frame370"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701"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75"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691"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66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3651"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72"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721"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76"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7011"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3" draw:name="Frame3671" text:anchor-type="char" svg:x="5.5709in" svg:y="0.7409in" svg:width="1.9252in" svg:height="0.2035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4" draw:name="Frame36611" text:anchor-type="char" svg:x="0in" svg:y="0in" svg:width="1.9252in" svg:height="0.2043in"><draw:text-box><text:p text:style-name="MP3"><text:span text:style-name="MT12">DOM</text:span><text:span text:style-name="MT13"> </text:span><text:span text:style-name="MT12">7653</text:span><text:span text:style-name="MT13"> </text:span><text:span text:style-name="MT12">-</text:span><text:span text:style-name="MT13"> </text:span><text:span text:style-name="MT12">21 de</text:span><text:span text:style-name="MT13"> </text:span><text:span text:style-name="MT12">Agosto</text:span><text:span text:style-name="MT13"> </text:span><text:span text:style-name="MT12">de </text:span><text:span text:style-name="MT14">2026</text:span></text:p></draw:text-box></draw:frame><draw:frame draw:style-name="Mfr2" draw:name="Image762" text:anchor-type="char" svg:x="0in" svg:y="0in" svg:width="7.7756in" svg:height="1.3874in" draw:z-index="258"><draw:image xlink:href="Pictures/10000001000002EA00000085A3334DB7.png" xlink:type="simple" xlink:show="embed" xlink:actuate="onLoad" draw:mime-type="image/png"/></draw:frame><draw:frame draw:style-name="Mfr2" draw:name="Image763" text:anchor-type="char" svg:x="0in" svg:y="0in" svg:width="1.5984in" svg:height="0.4035in" draw:z-index="259"><draw:image xlink:href="Pictures/100000010000009900000026A14CA22C.png" xlink:type="simple" xlink:show="embed" xlink:actuate="onLoad" draw:mime-type="image/png"/></draw:frame><draw:frame draw:style-name="Mfr2" draw:name="Image764" text:anchor-type="char" svg:x="0in" svg:y="0in" svg:width="1.9236in" svg:height="0.2028in" draw:z-index="261"><draw:image xlink:href="Pictures/10000001000000B800000013402D6D80.png" xlink:type="simple" xlink:show="embed" xlink:actuate="onLoad" draw:mime-type="image/png"/></draw:frame></text:p>
      </style:header>
      <style:header-left>
        <text:p text:style-name="MP2"/>
      </style:header-left>
      <style:footer>
        <text:p text:style-name="MP1"><draw:frame draw:style-name="Mfr1" draw:name="Image 685 Copy 1 Copy 1" text:anchor-type="char" svg:x="3.7902in" svg:y="10.5945in" svg:width="0.6866in" svg:height="0.6189in"><draw:image xlink:href="Pictures/10000001000000840000007752069C51.png" xlink:type="simple" xlink:show="embed" xlink:actuate="onLoad" draw:mime-type="image/png"/></draw:frame><draw:frame draw:style-name="Mfr3" draw:name="Frame373"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3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7"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21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671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4" text:anchor-type="char" svg:x="0in" svg:y="0in" svg:width="0.2in" svg:height="0.1291in"><draw:text-box><text:p text:style-name="MP10"><text:span text:style-name="MT15"><text:page-number text:select-page="current">0</text:page-number></text:span></text:p></draw:text-box></draw:frame><draw:frame draw:style-name="Mfr3" draw:name="Frame3741" text:anchor-type="char" svg:x="0in" svg:y="0in" svg:width="0.2in" svg:height="0.1291in"><draw:text-box><text:p text:style-name="MP7"><text:page-number text:select-page="current">0</text:page-number></text:p></draw:text-box></draw:frame><draw:frame draw:style-name="Mfr3" draw:name="Frame378" text:anchor-type="char" svg:x="0in" svg:y="0in" svg:width="0.2in" svg:height="0.1291in"><draw:text-box><text:p text:style-name="MP7"><text:page-number text:select-page="current">0</text:page-number></text:p></draw:text-box></draw:frame><draw:frame draw:style-name="Mfr3" draw:name="Frame37311" text:anchor-type="char" svg:x="0in" svg:y="0in" svg:width="0.2in" svg:height="0.1291in"><draw:text-box><text:p text:style-name="MP7"><text:page-number text:select-page="current">0</text:page-number></text:p></draw:text-box></draw:frame><draw:frame draw:style-name="Mfr3" draw:name="Frame36911" text:anchor-type="char" svg:x="7.2547in" svg:y="10.8752in" svg:width="0.2in" svg:height="0.1283in"><draw:text-box><text:p text:style-name="MP7"><text:page-number text:select-page="current">0</text:page-number></text:p></draw:text-box></draw:frame><draw:frame draw:style-name="Mfr4" draw:name="Frame36811" text:anchor-type="char" svg:x="0in" svg:y="0in" svg:width="0.2in" svg:height="0.1291in"><draw:text-box><text:p text:style-name="MP7"><text:page-number text:select-page="current">0</text:page-number></text:p></draw:text-box></draw:frame><draw:frame draw:style-name="Mfr2" draw:name="Image765" text:anchor-type="char" svg:x="0in" svg:y="0in" svg:width="1.9181in" svg:height="0.128in" draw:z-index="262"><draw:image xlink:href="Pictures/10000001000000B80000000C00EA2F60.png" xlink:type="simple" xlink:show="embed" xlink:actuate="onLoad" draw:mime-type="image/png"/></draw:frame><draw:frame draw:style-name="Mfr2" draw:name="Image766" text:anchor-type="char" svg:x="0in" svg:y="0in" svg:width="0.1984in" svg:height="0.128in" draw:z-index="263"><draw:image xlink:href="Pictures/10000001000000130000000C5161F074.png" xlink:type="simple" xlink:show="embed" xlink:actuate="onLoad" draw:mime-type="image/png"/></draw:frame></text:p>
      </style:footer>
      <style:footer-left>
        <text:p text:style-name="MP1"><draw:frame draw:style-name="Mfr1" draw:name="Image 688" text:anchor-type="char" svg:x="3.7902in" svg:y="10.5945in" svg:width="0.6866in" svg:height="0.6189in" draw:z-index="322"><draw:image xlink:href="Pictures/10000001000000840000007752069C51.png" xlink:type="simple" xlink:show="embed" xlink:actuate="onLoad" draw:mime-type="image/png"/></draw:frame><draw:frame draw:style-name="Mfr2" draw:name="Image302" text:anchor-type="char" svg:x="0.7736in" svg:y="10.8752in" svg:width="1.9181in" svg:height="0.128in" draw:z-index="453"><draw:image xlink:href="Pictures/10000001000000B80000000C00EA2F60.png" xlink:type="simple" xlink:show="embed" xlink:actuate="onLoad" draw:mime-type="image/png"/></draw:frame><draw:frame draw:style-name="Mfr2" draw:name="Image303" text:anchor-type="char" svg:x="7.2972in" svg:y="10.8752in" svg:width="0.1984in" svg:height="0.128in" draw:z-index="456"><draw:image xlink:href="Pictures/10000001000000130000000C5161F074.png" xlink:type="simple" xlink:show="embed" xlink:actuate="onLoad" draw:mime-type="image/png"/></draw:frame></text:p>
      </style:footer-left>
    </style:master-page>
    <style:master-page style:name="Converted56" style:page-layout-name="Mpm13" draw:style-name="Mdp1">
      <style:header>
        <text:p text:style-name="MP2"/>
      </style:header>
      <style:header-left>
        <text:p text:style-name="MP2"/>
      </style:header-left>
      <style:footer>
        <text:p text:style-name="MP2"/>
      </style:footer>
      <style:footer-left>
        <text:p text:style-name="MP1"><draw:frame draw:style-name="Mfr1" draw:name="Image 688 Copy 1" text:anchor-type="char" svg:x="3.7902in" svg:y="10.5945in" svg:width="0.6866in" svg:height="0.6189in"><draw:image xlink:href="Pictures/10000001000000840000007752069C51.png" xlink:type="simple" xlink:show="embed" xlink:actuate="onLoad" draw:mime-type="image/png"/></draw:frame><draw:frame draw:style-name="Mfr3" draw:name="Frame379"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9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2"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3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71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0" text:anchor-type="char" svg:x="0in" svg:y="0in" svg:width="0.2in" svg:height="0.1291in"><draw:text-box><text:p text:style-name="MP10"><text:span text:style-name="MT15"><text:page-number text:select-page="current">0</text:page-number></text:span></text:p></draw:text-box></draw:frame><draw:frame draw:style-name="Mfr3" draw:name="Frame3801" text:anchor-type="char" svg:x="0in" svg:y="0in" svg:width="0.2in" svg:height="0.1291in"><draw:text-box><text:p text:style-name="MP7"><text:page-number text:select-page="current">0</text:page-number></text:p></draw:text-box></draw:frame><draw:frame draw:style-name="Mfr3" draw:name="Frame383" text:anchor-type="char" svg:x="0in" svg:y="0in" svg:width="0.2in" svg:height="0.1291in"><draw:text-box><text:p text:style-name="MP7"><text:page-number text:select-page="current">0</text:page-number></text:p></draw:text-box></draw:frame><draw:frame draw:style-name="Mfr3" draw:name="Frame3771" text:anchor-type="char" svg:x="7.2972in" svg:y="10.8752in" svg:width="0.2in" svg:height="0.1283in"><draw:text-box><text:p text:style-name="MP7"><text:page-number text:select-page="current">0</text:page-number></text:p></draw:text-box></draw:frame><draw:frame draw:style-name="Mfr3" draw:name="Frame37411" text:anchor-type="char" svg:x="7.2972in" svg:y="10.8752in" svg:width="0.2in" svg:height="0.1283in"><draw:text-box><text:p text:style-name="MP7"><text:page-number text:select-page="current">0</text:page-number></text:p></draw:text-box></draw:frame><draw:frame draw:style-name="Mfr4" draw:name="Frame372111" text:anchor-type="char" svg:x="0in" svg:y="0in" svg:width="0.2in" svg:height="0.1291in"><draw:text-box><text:p text:style-name="MP7"><text:page-number text:select-page="current">0</text:page-number></text:p></draw:text-box></draw:frame><draw:frame draw:style-name="Mfr2" draw:name="Image767" text:anchor-type="char" svg:x="0in" svg:y="0in" svg:width="1.9181in" svg:height="0.128in" draw:z-index="264"><draw:image xlink:href="Pictures/10000001000000B80000000C00EA2F60.png" xlink:type="simple" xlink:show="embed" xlink:actuate="onLoad" draw:mime-type="image/png"/></draw:frame><draw:frame draw:style-name="Mfr2" draw:name="Image768" text:anchor-type="char" svg:x="0in" svg:y="0in" svg:width="0.1984in" svg:height="0.128in" draw:z-index="266"><draw:image xlink:href="Pictures/10000001000000130000000C5161F074.png" xlink:type="simple" xlink:show="embed" xlink:actuate="onLoad" draw:mime-type="image/png"/></draw:frame></text:p>
      </style:footer-lef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1T13:21:28</meta:creation-date>
    <dc:date>2026-09-01T17:00:37.008909774</dc:date>
    <meta:editing-duration>PT7S</meta:editing-duration>
    <meta:generator>LibreOffice/26.2.5.2$Linux_AARCH64 LibreOffice_project/620$Build-2</meta:generator>
    <meta:editing-cycles>6</meta:editing-cycles>
    <meta:document-statistic meta:table-count="37" meta:image-count="845" meta:object-count="0" meta:page-count="59" meta:paragraph-count="2928" meta:word-count="15724" meta:character-count="98402" meta:non-whitespace-character-count="85405"/>
    <meta:user-defined meta:name="AppVersion">12.0000</meta:user-defined>
    <meta:user-defined meta:name="Created" meta:value-type="date">2026-08-20T00:00:00</meta:user-defined>
    <meta:user-defined meta:name="Creator">Adobe InDesign 18.0 (Windows)</meta:user-defined>
    <meta:user-defined meta:name="LastSaved" meta:value-type="date">2026-09-01T00:00:00</meta:user-defined>
    <meta:user-defined meta:name="Producer" meta:value-type="string">Adobe PDF Library 17.0</meta:user-defined>
    <meta:template xlink:type="simple" xlink:actuate="onRequest" xlink:title="Normal" xlink:href=""/>
  </office:meta>
</office:document-meta>
</file>