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8200000009B6819ED2.png" manifest:media-type="image/png"/>
  <manifest:file-entry manifest:full-path="Pictures/10000001000003190000046225FEC7E9.png" manifest:media-type="image/png"/>
  <manifest:file-entry manifest:full-path="Pictures/10000000000009180000019B1A898E50.png" manifest:media-type="image/png"/>
  <manifest:file-entry manifest:full-path="Pictures/100000000000032000000006952D7965.png" manifest:media-type="image/png"/>
  <manifest:file-entry manifest:full-path="Pictures/100000010000018D0000005CD61845BA.png" manifest:media-type="image/png"/>
  <manifest:file-entry manifest:full-path="Pictures/100000010000012D0000000D4A4F4D39.png" manifest:media-type="image/png"/>
  <manifest:file-entry manifest:full-path="Pictures/10000001000000CF00000011A55B678D.png" manifest:media-type="image/png"/>
  <manifest:file-entry manifest:full-path="Pictures/100000010000015E0000003E8348F6F2.png" manifest:media-type="image/png"/>
  <manifest:file-entry manifest:full-path="Pictures/10000001000001BA0000001430A18CBA.png" manifest:media-type="image/png"/>
  <manifest:file-entry manifest:full-path="Pictures/100000010000023C0000001932E132DC.png" manifest:media-type="image/png"/>
  <manifest:file-entry manifest:full-path="Pictures/10000000000007070000000B2775575F.png" manifest:media-type="image/png"/>
  <manifest:file-entry manifest:full-path="Pictures/100000010000005500000001F12C22EC.png" manifest:media-type="image/png"/>
  <manifest:file-entry manifest:full-path="Pictures/10000001000000520000001302F5FC08.png" manifest:media-type="image/png"/>
  <manifest:file-entry manifest:full-path="Pictures/10000001000000520000001364C6E735.png" manifest:media-type="image/png"/>
  <manifest:file-entry manifest:full-path="Pictures/100000010000026600000011FC0534C0.png" manifest:media-type="image/png"/>
  <manifest:file-entry manifest:full-path="Pictures/10000001000000A40000002BBEB136A9.png" manifest:media-type="image/png"/>
  <manifest:file-entry manifest:full-path="Pictures/1000000100000052000000139943B257.png" manifest:media-type="image/png"/>
  <manifest:file-entry manifest:full-path="Pictures/1000000100000052000000137F1A8F6F.png" manifest:media-type="image/png"/>
  <manifest:file-entry manifest:full-path="Pictures/10000001000000A40000002B517A7952.png" manifest:media-type="image/png"/>
  <manifest:file-entry manifest:full-path="Pictures/10000000000003340000022643D1511D.jpg" manifest:media-type="image/jpeg"/>
  <manifest:file-entry manifest:full-path="Pictures/10000001000000A40000002BE7F6AAD2.png" manifest:media-type="image/png"/>
  <manifest:file-entry manifest:full-path="Pictures/100000010000018B00000011558CC433.png" manifest:media-type="image/png"/>
  <manifest:file-entry manifest:full-path="Pictures/10000001000000A40000002B73E5A037.png" manifest:media-type="image/png"/>
  <manifest:file-entry manifest:full-path="Pictures/100000010000005200000013E1AF8740.png" manifest:media-type="image/png"/>
  <manifest:file-entry manifest:full-path="Pictures/100000010000004F0000000D5F4B679E.png" manifest:media-type="image/png"/>
  <manifest:file-entry manifest:full-path="Pictures/10000001000000BD0000001B5B52D862.png" manifest:media-type="image/png"/>
  <manifest:file-entry manifest:full-path="Pictures/10000001000000BE0000000B106653DF.png" manifest:media-type="image/png"/>
  <manifest:file-entry manifest:full-path="Pictures/100000010000002700000005FFA916CB.png" manifest:media-type="image/png"/>
  <manifest:file-entry manifest:full-path="Pictures/10000001000000A40000002B3CE30B0B.png" manifest:media-type="image/png"/>
  <manifest:file-entry manifest:full-path="Pictures/100000010000004400000005E345F37C.png" manifest:media-type="image/png"/>
  <manifest:file-entry manifest:full-path="Pictures/10000001000000520000000C6364B5B5.png" manifest:media-type="image/png"/>
  <manifest:file-entry manifest:full-path="Pictures/100000010000004F0000000C3553E070.png" manifest:media-type="image/png"/>
  <manifest:file-entry manifest:full-path="Pictures/100000010000001B0000000512280BA5.png" manifest:media-type="image/png"/>
  <manifest:file-entry manifest:full-path="Pictures/100000010000004F0000000DCCA93DEC.png" manifest:media-type="image/png"/>
  <manifest:file-entry manifest:full-path="Pictures/100000010000003D00000005AB1DBD16.png" manifest:media-type="image/png"/>
  <manifest:file-entry manifest:full-path="Pictures/10000001000000520000000C4EAE7DB0.png" manifest:media-type="image/png"/>
  <manifest:file-entry manifest:full-path="Pictures/100000010000004F0000000CD685114B.png" manifest:media-type="image/png"/>
  <manifest:file-entry manifest:full-path="Pictures/10000001000001010000000A8517758D.png" manifest:media-type="image/png"/>
  <manifest:file-entry manifest:full-path="Pictures/10000001000000520000001D0B7F0DE3.png" manifest:media-type="image/png"/>
  <manifest:file-entry manifest:full-path="Pictures/10000001000000C00000000A53470F30.png" manifest:media-type="image/png"/>
  <manifest:file-entry manifest:full-path="Pictures/10000001000000C20000000AD11AE88F.png" manifest:media-type="image/png"/>
  <manifest:file-entry manifest:full-path="Pictures/10000001000000520000000CD3E1A946.png" manifest:media-type="image/png"/>
  <manifest:file-entry manifest:full-path="Pictures/100000010000001B00000005D520797F.png" manifest:media-type="image/png"/>
  <manifest:file-entry manifest:full-path="Pictures/10000001000000A50000001A0B733CFE.png" manifest:media-type="image/png"/>
  <manifest:file-entry manifest:full-path="Pictures/100000010000001200000005630BF284.png" manifest:media-type="image/png"/>
  <manifest:file-entry manifest:full-path="Pictures/100000010000004F0000000DE07FBB1A.png" manifest:media-type="image/png"/>
  <manifest:file-entry manifest:full-path="Pictures/100000010000001B0000000573304D26.png" manifest:media-type="image/png"/>
  <manifest:file-entry manifest:full-path="Pictures/10000001000000AB0000000A2AB9F59D.png" manifest:media-type="image/png"/>
  <manifest:file-entry manifest:full-path="Pictures/10000001000000BA0000000A646E4B13.png" manifest:media-type="image/png"/>
  <manifest:file-entry manifest:full-path="Pictures/100000010000004F0000000C1BBCDC36.png" manifest:media-type="image/png"/>
  <manifest:file-entry manifest:full-path="Pictures/100000010000001B00000005F0719ECA.png" manifest:media-type="image/png"/>
  <manifest:file-entry manifest:full-path="Pictures/100000010000004F0000000514E6F7CD.png" manifest:media-type="image/png"/>
  <manifest:file-entry manifest:full-path="Pictures/10000001000000520000001379E125BA.png" manifest:media-type="image/png"/>
  <manifest:file-entry manifest:full-path="Pictures/100000010000001200000005BCA8E94A.png" manifest:media-type="image/png"/>
  <manifest:file-entry manifest:full-path="Pictures/100000010000036C000000455534D6E8.png" manifest:media-type="image/png"/>
  <manifest:file-entry manifest:full-path="Pictures/100000010000004F0000000C59EBA1F2.png" manifest:media-type="image/png"/>
  <manifest:file-entry manifest:full-path="Pictures/10000001000000520000000CBD3110CA.png" manifest:media-type="image/png"/>
  <manifest:file-entry manifest:full-path="Pictures/10000001000001090000000A9D1CBF6E.png" manifest:media-type="image/png"/>
  <manifest:file-entry manifest:full-path="Pictures/100000010000001B00000005AAB07AEC.png" manifest:media-type="image/png"/>
  <manifest:file-entry manifest:full-path="Pictures/100000010000004F0000000CD4F3D516.png" manifest:media-type="image/png"/>
  <manifest:file-entry manifest:full-path="Pictures/10000001000000D30000000A352AF77F.png" manifest:media-type="image/png"/>
  <manifest:file-entry manifest:full-path="Pictures/1000000100000017000000058D294EC6.png" manifest:media-type="image/png"/>
  <manifest:file-entry manifest:full-path="Pictures/100000010000001B0000000583F8A8C9.png" manifest:media-type="image/png"/>
  <manifest:file-entry manifest:full-path="Pictures/100000010000001C0000000574899725.png" manifest:media-type="image/png"/>
  <manifest:file-entry manifest:full-path="Pictures/100000010000005200000013A65BE32F.png" manifest:media-type="image/png"/>
  <manifest:file-entry manifest:full-path="Pictures/100000010000001B00000005153A096E.png" manifest:media-type="image/png"/>
  <manifest:file-entry manifest:full-path="Pictures/10000001000000E700000009500F1F44.png" manifest:media-type="image/png"/>
  <manifest:file-entry manifest:full-path="Pictures/100000010000005200000013B93E87F6.png" manifest:media-type="image/png"/>
  <manifest:file-entry manifest:full-path="Pictures/100000010000004F0000000C0DD1883B.png" manifest:media-type="image/png"/>
  <manifest:file-entry manifest:full-path="Pictures/10000001000000520000000D984E326B.png" manifest:media-type="image/png"/>
  <manifest:file-entry manifest:full-path="Pictures/100000010000001B00000005AE2D68D4.png" manifest:media-type="image/png"/>
  <manifest:file-entry manifest:full-path="Pictures/100000010000009900000021D4F19833.png" manifest:media-type="image/png"/>
  <manifest:file-entry manifest:full-path="Pictures/100000010000001600000005B56E6D6B.png" manifest:media-type="image/png"/>
  <manifest:file-entry manifest:full-path="Pictures/1000000100000052000000139B6C6220.png" manifest:media-type="image/png"/>
  <manifest:file-entry manifest:full-path="Pictures/100000010000004F0000000D58AD901C.png" manifest:media-type="image/png"/>
  <manifest:file-entry manifest:full-path="Pictures/100000010000004F0000000CDCC6F17A.png" manifest:media-type="image/png"/>
  <manifest:file-entry manifest:full-path="Pictures/10000001000000BA0000000A103B188F.png" manifest:media-type="image/png"/>
  <manifest:file-entry manifest:full-path="Pictures/10000001000000C10000000ACE986B4C.png" manifest:media-type="image/png"/>
  <manifest:file-entry manifest:full-path="Pictures/100000010000003100000005811BF0A5.png" manifest:media-type="image/png"/>
  <manifest:file-entry manifest:full-path="Pictures/10000001000000AB00000010E35EA852.png" manifest:media-type="image/png"/>
  <manifest:file-entry manifest:full-path="Pictures/100000010000007F00000005BFF6A297.png" manifest:media-type="image/png"/>
  <manifest:file-entry manifest:full-path="Pictures/100000010000031900000231828AFD9C.png" manifest:media-type="image/png"/>
  <manifest:file-entry manifest:full-path="Pictures/100000010000001B0000000511EB3B21.png" manifest:media-type="image/png"/>
  <manifest:file-entry manifest:full-path="Pictures/100000010000004100000006616B7C0C.png" manifest:media-type="image/png"/>
  <manifest:file-entry manifest:full-path="Pictures/1000000100000020000000060159BC62.png" manifest:media-type="image/png"/>
  <manifest:file-entry manifest:full-path="Pictures/1000000100000022000000059CC548A7.png" manifest:media-type="image/png"/>
  <manifest:file-entry manifest:full-path="Pictures/100000010000001B0000000D5301FC04.png" manifest:media-type="image/png"/>
  <manifest:file-entry manifest:full-path="Pictures/10000001000000520000000D26804E0D.png" manifest:media-type="image/png"/>
  <manifest:file-entry manifest:full-path="Pictures/100000010000001B00000005F3EA268F.png" manifest:media-type="image/png"/>
  <manifest:file-entry manifest:full-path="Pictures/10000001000000460000001039CFC52B.png" manifest:media-type="image/png"/>
  <manifest:file-entry manifest:full-path="Pictures/10000001000000A50000001B4D2D761A.png" manifest:media-type="image/png"/>
  <manifest:file-entry manifest:full-path="Pictures/100000010000003D00000005DA5120F7.png" manifest:media-type="image/png"/>
  <manifest:file-entry manifest:full-path="Pictures/10000001000000120000000528E87019.png" manifest:media-type="image/png"/>
  <manifest:file-entry manifest:full-path="Pictures/1000000100000282000003E47812FE38.png" manifest:media-type="image/png"/>
  <manifest:file-entry manifest:full-path="Pictures/10000001000000130000000C5161F074.png" manifest:media-type="image/png"/>
  <manifest:file-entry manifest:full-path="Pictures/10000001000000520000000CD9A29DD0.png" manifest:media-type="image/png"/>
  <manifest:file-entry manifest:full-path="Pictures/10000001000000520000000DE3FD1ED1.png" manifest:media-type="image/png"/>
  <manifest:file-entry manifest:full-path="Pictures/10000001000002EA00000085A3334DB7.png" manifest:media-type="image/png"/>
  <manifest:file-entry manifest:full-path="Pictures/100000010000004F0000000C51D16081.png" manifest:media-type="image/png"/>
  <manifest:file-entry manifest:full-path="Pictures/10000001000000520000000D2B49DAF6.png" manifest:media-type="image/png"/>
  <manifest:file-entry manifest:full-path="Pictures/10000001000000520000000D23D85148.png" manifest:media-type="image/png"/>
  <manifest:file-entry manifest:full-path="Pictures/10000001000000A40000002B46C2BE93.png" manifest:media-type="image/png"/>
  <manifest:file-entry manifest:full-path="Pictures/100000010000022B0000002474849A47.png" manifest:media-type="image/png"/>
  <manifest:file-entry manifest:full-path="Pictures/100000010000001B000000052C776115.png" manifest:media-type="image/png"/>
  <manifest:file-entry manifest:full-path="Pictures/10000001000000CF0000000B013C02E6.png" manifest:media-type="image/png"/>
  <manifest:file-entry manifest:full-path="Pictures/100000010000009900000026A14CA22C.png" manifest:media-type="image/png"/>
  <manifest:file-entry manifest:full-path="Pictures/10000001000000D50000001BB636D071.png" manifest:media-type="image/png"/>
  <manifest:file-entry manifest:full-path="Pictures/100000010000027F0000008534431986.png" manifest:media-type="image/png"/>
  <manifest:file-entry manifest:full-path="Pictures/10000001000000B70000000B07D9C1C2.png" manifest:media-type="image/png"/>
  <manifest:file-entry manifest:full-path="Pictures/10000001000000D40000000EC85C25EA.png" manifest:media-type="image/png"/>
  <manifest:file-entry manifest:full-path="Pictures/10000001000000AB00000010EF233232.png" manifest:media-type="image/png"/>
  <manifest:file-entry manifest:full-path="Pictures/10000001000000520000000CDF340D81.png" manifest:media-type="image/png"/>
  <manifest:file-entry manifest:full-path="Pictures/10000001000000B800000013402D6D80.png" manifest:media-type="image/png"/>
  <manifest:file-entry manifest:full-path="Pictures/10000001000000890000007C1AA9694F.png" manifest:media-type="image/png"/>
  <manifest:file-entry manifest:full-path="Pictures/10000001000000A400000026C2B2B740.png" manifest:media-type="image/png"/>
  <manifest:file-entry manifest:full-path="Pictures/100000010000003A000000055B1E41D5.png" manifest:media-type="image/png"/>
  <manifest:file-entry manifest:full-path="Pictures/10000001000000C10000000A3414F311.png" manifest:media-type="image/png"/>
  <manifest:file-entry manifest:full-path="Pictures/10000001000000A40000000AAF1DF0C4.png" manifest:media-type="image/png"/>
  <manifest:file-entry manifest:full-path="Pictures/10000001000000BA0000000E7EF78ECE.png" manifest:media-type="image/png"/>
  <manifest:file-entry manifest:full-path="Pictures/100000010000031900000462B29EC630.png" manifest:media-type="image/png"/>
  <manifest:file-entry manifest:full-path="Pictures/100000010000027F000000856835DBF8.png" manifest:media-type="image/png"/>
  <manifest:file-entry manifest:full-path="Pictures/10000001000000C10000000A54D43C1B.png" manifest:media-type="image/png"/>
  <manifest:file-entry manifest:full-path="Pictures/100000010000031900000462B93D9A9C.png" manifest:media-type="image/png"/>
  <manifest:file-entry manifest:full-path="Pictures/10000001000000890000007B65EB5E14.png" manifest:media-type="image/png"/>
  <manifest:file-entry manifest:full-path="Pictures/100000010000001A000000059FDC3E6B.png" manifest:media-type="image/png"/>
  <manifest:file-entry manifest:full-path="Pictures/1000000100000282000000017B0C9962.png" manifest:media-type="image/png"/>
  <manifest:file-entry manifest:full-path="Pictures/10000001000001AD00000016CC6BD056.png" manifest:media-type="image/png"/>
  <manifest:file-entry manifest:full-path="Pictures/10000001000000520000000CB5776A02.png" manifest:media-type="image/png"/>
  <manifest:file-entry manifest:full-path="Pictures/100000010000001700000005F794C182.png" manifest:media-type="image/png"/>
  <manifest:file-entry manifest:full-path="Pictures/10000001000000D10000000ACFDDA437.png" manifest:media-type="image/png"/>
  <manifest:file-entry manifest:full-path="Pictures/10000001000000170000000546658483.png" manifest:media-type="image/png"/>
  <manifest:file-entry manifest:full-path="Pictures/100000010000015D0000002AD4A7D003.png" manifest:media-type="image/png"/>
  <manifest:file-entry manifest:full-path="Pictures/10000001000000EB000000D463A43EBB.png" manifest:media-type="image/png"/>
  <manifest:file-entry manifest:full-path="Pictures/1000000100000004000000053B79DB26.png" manifest:media-type="image/png"/>
  <manifest:file-entry manifest:full-path="Pictures/10000001000000840000007752069C51.png" manifest:media-type="image/png"/>
  <manifest:file-entry manifest:full-path="Pictures/10000001000003190000046256AC5AF4.png" manifest:media-type="image/png"/>
  <manifest:file-entry manifest:full-path="Pictures/100000010000028200000025D5979FC0.png" manifest:media-type="image/png"/>
  <manifest:file-entry manifest:full-path="Pictures/100000010000001A00000005B9761C37.png" manifest:media-type="image/png"/>
  <manifest:file-entry manifest:full-path="Pictures/10000001000000520000000DB77EFB91.png" manifest:media-type="image/png"/>
  <manifest:file-entry manifest:full-path="Pictures/10000001000002EA0000008525714CD2.png" manifest:media-type="image/png"/>
  <manifest:file-entry manifest:full-path="Pictures/10000001000000CF0000001BEF7C1A68.png" manifest:media-type="image/png"/>
  <manifest:file-entry manifest:full-path="Pictures/10000001000000C4000000902B12653D.png" manifest:media-type="image/png"/>
  <manifest:file-entry manifest:full-path="Pictures/1000000100000717000000061827DC2D.png" manifest:media-type="image/png"/>
  <manifest:file-entry manifest:full-path="Pictures/100000010000004F0000000C5D3332FF.png" manifest:media-type="image/png"/>
  <manifest:file-entry manifest:full-path="Pictures/10000001000000D80000000AEFC39B93.png" manifest:media-type="image/png"/>
  <manifest:file-entry manifest:full-path="Pictures/10000001000001910000002CB0298B3C.png" manifest:media-type="image/png"/>
  <manifest:file-entry manifest:full-path="Pictures/10000001000000A50000001A4CD6735F.png" manifest:media-type="image/png"/>
  <manifest:file-entry manifest:full-path="Pictures/100000010000004F0000000C63F49A19.png" manifest:media-type="image/png"/>
  <manifest:file-entry manifest:full-path="Pictures/10000001000000290000000661E0567D.png" manifest:media-type="image/png"/>
  <manifest:file-entry manifest:full-path="Pictures/100000010000007F0000001B560A3BFD.png" manifest:media-type="image/png"/>
  <manifest:file-entry manifest:full-path="Pictures/100000010000001C00000005A066E8F2.png" manifest:media-type="image/png"/>
  <manifest:file-entry manifest:full-path="Pictures/100000010000001200000005124BFC40.png" manifest:media-type="image/png"/>
  <manifest:file-entry manifest:full-path="Pictures/10000001000000500000000E8AB9B42E.png" manifest:media-type="image/png"/>
  <manifest:file-entry manifest:full-path="Pictures/100000010000001B000000054D063EA7.png" manifest:media-type="image/png"/>
  <manifest:file-entry manifest:full-path="Pictures/100000010000004F0000000C25F9B478.png" manifest:media-type="image/png"/>
  <manifest:file-entry manifest:full-path="Pictures/10000001000000520000000CE2CADB82.png" manifest:media-type="image/png"/>
  <manifest:file-entry manifest:full-path="Pictures/100000010000001B00000005FA9607BE.png" manifest:media-type="image/png"/>
  <manifest:file-entry manifest:full-path="Pictures/100000010000001B0000000D42D81D60.png" manifest:media-type="image/png"/>
  <manifest:file-entry manifest:full-path="Pictures/10000001000000520000000DC0E3306A.png" manifest:media-type="image/png"/>
  <manifest:file-entry manifest:full-path="Pictures/10000001000000D50000000A2B58FABB.png" manifest:media-type="image/png"/>
  <manifest:file-entry manifest:full-path="Pictures/100000010000001C00000005DCE6BBC6.png" manifest:media-type="image/png"/>
  <manifest:file-entry manifest:full-path="Pictures/10000001000000520000001D0D8C1CA8.png" manifest:media-type="image/png"/>
  <manifest:file-entry manifest:full-path="Pictures/10000001000000EC0000000AD18F4E41.png" manifest:media-type="image/png"/>
  <manifest:file-entry manifest:full-path="Pictures/100000010000001700000005E5D77090.png" manifest:media-type="image/png"/>
  <manifest:file-entry manifest:full-path="Pictures/100000010000004F0000001D6C01F823.png" manifest:media-type="image/png"/>
  <manifest:file-entry manifest:full-path="Pictures/10000001000000520000000C14837D19.png" manifest:media-type="image/png"/>
  <manifest:file-entry manifest:full-path="Pictures/100000010000027F000000857E66E3FC.png" manifest:media-type="image/png"/>
  <manifest:file-entry manifest:full-path="Pictures/1000000100000004000000058391F014.png" manifest:media-type="image/png"/>
  <manifest:file-entry manifest:full-path="Pictures/100000010000001700000005D55E7CFC.png" manifest:media-type="image/png"/>
  <manifest:file-entry manifest:full-path="Pictures/100000010000002900000006FCA0DA8C.png" manifest:media-type="image/png"/>
  <manifest:file-entry manifest:full-path="Pictures/10000000000009180000019B2F5AA03B.png" manifest:media-type="image/png"/>
  <manifest:file-entry manifest:full-path="Pictures/100000010000004F0000000DFBA34DE3.png" manifest:media-type="image/png"/>
  <manifest:file-entry manifest:full-path="Pictures/100000010000009F0000000DA628AFBC.png" manifest:media-type="image/png"/>
  <manifest:file-entry manifest:full-path="Pictures/10000001000000170000000500B46C0B.png" manifest:media-type="image/png"/>
  <manifest:file-entry manifest:full-path="Pictures/100000010000001B00000005B03D8072.png" manifest:media-type="image/png"/>
  <manifest:file-entry manifest:full-path="Pictures/10000001000000520000000C02E48213.png" manifest:media-type="image/png"/>
  <manifest:file-entry manifest:full-path="Pictures/100000010000000C0000000C43EC18F3.png" manifest:media-type="image/png"/>
  <manifest:file-entry manifest:full-path="Pictures/10000001000000BD0000000A034E1441.png" manifest:media-type="image/png"/>
  <manifest:file-entry manifest:full-path="Pictures/10000000000000D0000000B830B1DD11.jpg" manifest:media-type="image/jpeg"/>
  <manifest:file-entry manifest:full-path="Pictures/10000001000000C00000000AF4393E02.png" manifest:media-type="image/png"/>
  <manifest:file-entry manifest:full-path="Pictures/10000001000000C10000000B40B2A0E9.png" manifest:media-type="image/png"/>
  <manifest:file-entry manifest:full-path="Pictures/10000001000000270000000685AAACE0.png" manifest:media-type="image/png"/>
  <manifest:file-entry manifest:full-path="Pictures/10000001000000130000000557FA13EC.png" manifest:media-type="image/png"/>
  <manifest:file-entry manifest:full-path="Pictures/100000010000004F0000000CE160522A.png" manifest:media-type="image/png"/>
  <manifest:file-entry manifest:full-path="Pictures/10000001000000520000000D2AD66F40.png" manifest:media-type="image/png"/>
  <manifest:file-entry manifest:full-path="Pictures/100000010000004F0000000D96916945.png" manifest:media-type="image/png"/>
  <manifest:file-entry manifest:full-path="Pictures/10000001000000520000000CAC1833E0.png" manifest:media-type="image/png"/>
  <manifest:file-entry manifest:full-path="Pictures/10000001000000520000000C6D93F038.png" manifest:media-type="image/png"/>
  <manifest:file-entry manifest:full-path="Pictures/100000010000004F0000001DF63CBEBA.png" manifest:media-type="image/png"/>
  <manifest:file-entry manifest:full-path="Pictures/10000001000000B80000000BC192BB56.png" manifest:media-type="image/png"/>
  <manifest:file-entry manifest:full-path="Pictures/10000001000000160000000530249E84.png" manifest:media-type="image/png"/>
  <manifest:file-entry manifest:full-path="Pictures/100000010000001900000005DDFEB285.png" manifest:media-type="image/png"/>
  <manifest:file-entry manifest:full-path="Pictures/1000000100000012000000057B486E6C.png" manifest:media-type="image/png"/>
  <manifest:file-entry manifest:full-path="Pictures/10000001000000EF0000000A0F2E8095.png" manifest:media-type="image/png"/>
  <manifest:file-entry manifest:full-path="Pictures/100000010000004F0000000C251DDA00.png" manifest:media-type="image/png"/>
  <manifest:file-entry manifest:full-path="Pictures/100000010000004F0000000DD33E4093.png" manifest:media-type="image/png"/>
  <manifest:file-entry manifest:full-path="Pictures/100000010000004F0000000C2BFEB146.png" manifest:media-type="image/png"/>
  <manifest:file-entry manifest:full-path="Pictures/100000010000004A0000000D87652257.png" manifest:media-type="image/png"/>
  <manifest:file-entry manifest:full-path="Pictures/10000001000000C10000000BD83E74F2.png" manifest:media-type="image/png"/>
  <manifest:file-entry manifest:full-path="Pictures/10000001000000270000000642A9EAB7.png" manifest:media-type="image/png"/>
  <manifest:file-entry manifest:full-path="Pictures/100000010000004F0000000D5AA54AD0.png" manifest:media-type="image/png"/>
  <manifest:file-entry manifest:full-path="Pictures/10000001000000B80000000C00EA2F60.png" manifest:media-type="image/png"/>
  <manifest:file-entry manifest:full-path="Pictures/100000010000004F0000000D0E9ED494.png" manifest:media-type="image/png"/>
  <manifest:file-entry manifest:full-path="Pictures/10000001000001B100000037349A4015.png" manifest:media-type="image/png"/>
  <manifest:file-entry manifest:full-path="Pictures/100000010000012B0000000D5AECB0F4.png" manifest:media-type="image/png"/>
  <manifest:file-entry manifest:full-path="Pictures/10000001000000EC0000000A6DCE9540.png" manifest:media-type="image/png"/>
  <manifest:file-entry manifest:full-path="Pictures/10000001000000AA0000000A5328C977.png" manifest:media-type="image/png"/>
  <manifest:file-entry manifest:full-path="Pictures/1000000100000011000000056083EC70.png" manifest:media-type="image/png"/>
  <manifest:file-entry manifest:full-path="Pictures/10000001000000B60000000A721BA4BB.png" manifest:media-type="image/png"/>
  <manifest:file-entry manifest:full-path="Pictures/100000010000001B0000000572FF37B8.png" manifest:media-type="image/png"/>
  <manifest:file-entry manifest:full-path="Pictures/10000001000000520000000CC806D770.png" manifest:media-type="image/png"/>
  <manifest:file-entry manifest:full-path="Pictures/10000001000000D10000001B72EB4DFB.png" manifest:media-type="image/png"/>
  <manifest:file-entry manifest:full-path="Pictures/100000010000001B000000058F723A12.png" manifest:media-type="image/png"/>
  <manifest:file-entry manifest:full-path="Pictures/100000010000000C00000004A4EC28BA.png" manifest:media-type="image/png"/>
  <manifest:file-entry manifest:full-path="Thumbnails/thumbnail.png" manifest:media-type="image/png"/>
  <manifest:file-entry manifest:full-path="Pictures/capa-render.jpg" manifest:media-type="image/jpe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office="urn:oasis:names:tc:opendocument:xmlns:office:1.0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wiss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5.4326in" fo:margin-left="1.0611in" fo:margin-top="0in" fo:margin-bottom="0in" table:align="left" style:writing-mode="page"/>
    </style:style>
    <style:style style:name="Table1.A" style:family="table-column">
      <style:table-column-properties style:column-width="1.8361in"/>
    </style:style>
    <style:style style:name="Table1.B" style:family="table-column">
      <style:table-column-properties style:column-width="1.8917in"/>
    </style:style>
    <style:style style:name="Table1.C" style:family="table-column">
      <style:table-column-properties style:column-width="0.5139in"/>
    </style:style>
    <style:style style:name="Table1.D" style:family="table-column">
      <style:table-column-properties style:column-width="0.5299in"/>
    </style:style>
    <style:style style:name="Table1.E" style:family="table-column">
      <style:table-column-properties style:column-width="0.6611in"/>
    </style:style>
    <style:style style:name="Table1.1" style:family="table-row">
      <style:table-row-properties style:min-row-height="0.1618in" fo:keep-together="auto"/>
    </style:style>
    <style:style style:name="Table1.A1" style:family="table-cell">
      <style:table-cell-properties fo:padding-left="0.0035in" fo:padding-right="0.0035in" fo:padding-top="0in" fo:padding-bottom="0in" fo:border="0.5pt solid #000000"/>
    </style:style>
    <style:style style:name="Table1.2" style:family="table-row">
      <style:table-row-properties style:min-row-height="0.1938in" fo:keep-together="auto"/>
    </style:style>
    <style:style style:name="Table2" style:family="table">
      <style:table-properties style:width="5.4326in" fo:margin-left="1.0611in" fo:margin-top="0in" fo:margin-bottom="0in" table:align="left" style:writing-mode="page"/>
    </style:style>
    <style:style style:name="Table2.A" style:family="table-column">
      <style:table-column-properties style:column-width="1.8417in"/>
    </style:style>
    <style:style style:name="Table2.B" style:family="table-column">
      <style:table-column-properties style:column-width="1.8861in"/>
    </style:style>
    <style:style style:name="Table2.C" style:family="table-column">
      <style:table-column-properties style:column-width="0.5139in"/>
    </style:style>
    <style:style style:name="Table2.D" style:family="table-column">
      <style:table-column-properties style:column-width="0.5299in"/>
    </style:style>
    <style:style style:name="Table2.E" style:family="table-column">
      <style:table-column-properties style:column-width="0.6611in"/>
    </style:style>
    <style:style style:name="Table2.1" style:family="table-row">
      <style:table-row-properties style:min-row-height="0.1618in" fo:keep-together="auto"/>
    </style:style>
    <style:style style:name="Table2.A1" style:family="table-cell">
      <style:table-cell-properties fo:padding-left="0.0035in" fo:padding-right="0.0035in" fo:padding-top="0in" fo:padding-bottom="0in" fo:border="0.5pt solid #000000"/>
    </style:style>
    <style:style style:name="Table2.2" style:family="table-row">
      <style:table-row-properties style:min-row-height="0.1979in" fo:keep-together="auto"/>
    </style:style>
    <style:style style:name="Table3" style:family="table">
      <style:table-properties style:width="4.7403in" fo:margin-left="1.3458in" fo:margin-top="0in" fo:margin-bottom="0in" table:align="left" style:writing-mode="page"/>
    </style:style>
    <style:style style:name="Table3.A" style:family="table-column">
      <style:table-column-properties style:column-width="1.466in"/>
    </style:style>
    <style:style style:name="Table3.B" style:family="table-column">
      <style:table-column-properties style:column-width="3.2743in"/>
    </style:style>
    <style:style style:name="Table3.1" style:family="table-row">
      <style:table-row-properties style:min-row-height="0.1792in" fo:keep-together="auto"/>
    </style:style>
    <style:style style:name="Table3.A1" style:family="table-cell">
      <style:table-cell-properties fo:background-color="#007efd" fo:padding-left="0.0014in" fo:padding-right="0.0014in" fo:padding-top="0in" fo:padding-bottom="0in" fo:border="0.25pt solid #000000">
        <style:background-image/>
      </style:table-cell-properties>
    </style:style>
    <style:style style:name="Table3.2" style:family="table-row">
      <style:table-row-properties style:min-row-height="0.5889in" fo:keep-together="auto"/>
    </style:style>
    <style:style style:name="Table3.A2" style:family="table-cell">
      <style:table-cell-properties fo:padding-left="0.0014in" fo:padding-right="0.0014in" fo:padding-top="0in" fo:padding-bottom="0in" fo:border="0.25pt solid #000000"/>
    </style:style>
    <style:style style:name="Table3.B2" style:family="table-cell">
      <style:table-cell-properties fo:padding-left="0.0014in" fo:padding-right="0.0014in" fo:padding-top="0in" fo:padding-bottom="0in" fo:border="0.25pt solid #000000"/>
    </style:style>
    <style:style style:name="Table3.3" style:family="table-row">
      <style:table-row-properties style:min-row-height="0.3063in" fo:keep-together="auto"/>
    </style:style>
    <style:style style:name="Table3.A3" style:family="table-cell">
      <style:table-cell-properties fo:padding-left="0.0014in" fo:padding-right="0.0014in" fo:padding-top="0in" fo:padding-bottom="0in" fo:border="0.25pt solid #000000"/>
    </style:style>
    <style:style style:name="Table3.B3" style:family="table-cell">
      <style:table-cell-properties fo:padding-left="0.0014in" fo:padding-right="0.0014in" fo:padding-top="0in" fo:padding-bottom="0in" fo:border="0.25pt solid #000000"/>
    </style:style>
    <style:style style:name="Table3.A4" style:family="table-cell">
      <style:table-cell-properties fo:padding-left="0.0014in" fo:padding-right="0.0014in" fo:padding-top="0in" fo:padding-bottom="0in" fo:border-left="0.25pt solid #000000" fo:border-right="0.25pt solid #000000" fo:border-top="none" fo:border-bottom="0.25pt solid #000000"/>
    </style:style>
    <style:style style:name="Table3.B4" style:family="table-cell">
      <style:table-cell-properties fo:padding-left="0.0014in" fo:padding-right="0.0014in" fo:padding-top="0in" fo:padding-bottom="0in" fo:border="0.25pt solid #000000"/>
    </style:style>
    <style:style style:name="Table3.5" style:family="table-row">
      <style:table-row-properties style:min-row-height="0.3049in" fo:keep-together="auto"/>
    </style:style>
    <style:style style:name="Table3.A5" style:family="table-cell">
      <style:table-cell-properties fo:padding-left="0.0014in" fo:padding-right="0.0014in" fo:padding-top="0in" fo:padding-bottom="0in" fo:border="0.25pt solid #000000"/>
    </style:style>
    <style:style style:name="Table3.B5" style:family="table-cell">
      <style:table-cell-properties fo:padding-left="0.0014in" fo:padding-right="0.0014in" fo:padding-top="0in" fo:padding-bottom="0in" fo:border="0.25pt solid #000000"/>
    </style:style>
    <style:style style:name="Table3.A6" style:family="table-cell">
      <style:table-cell-properties fo:padding-left="0.0014in" fo:padding-right="0.0014in" fo:padding-top="0in" fo:padding-bottom="0in" fo:border-left="0.25pt solid #000000" fo:border-right="0.25pt solid #000000" fo:border-top="none" fo:border-bottom="0.25pt solid #000000"/>
    </style:style>
    <style:style style:name="Table3.B6" style:family="table-cell">
      <style:table-cell-properties fo:padding-left="0.0014in" fo:padding-right="0.0014in" fo:padding-top="0in" fo:padding-bottom="0in" fo:border="0.25pt solid #000000"/>
    </style:style>
    <style:style style:name="Table3.7" style:family="table-row">
      <style:table-row-properties style:min-row-height="0.4313in" fo:keep-together="auto"/>
    </style:style>
    <style:style style:name="Table3.A7" style:family="table-cell">
      <style:table-cell-properties fo:padding-left="0.0014in" fo:padding-right="0.0014in" fo:padding-top="0in" fo:padding-bottom="0in" fo:border="0.25pt solid #000000"/>
    </style:style>
    <style:style style:name="Table3.B7" style:family="table-cell">
      <style:table-cell-properties fo:padding-left="0.0014in" fo:padding-right="0.0014in" fo:padding-top="0in" fo:padding-bottom="0in" fo:border="0.25pt solid #000000"/>
    </style:style>
    <style:style style:name="Table3.A8" style:family="table-cell">
      <style:table-cell-properties fo:padding-left="0.0014in" fo:padding-right="0.0014in" fo:padding-top="0in" fo:padding-bottom="0in" fo:border="0.25pt solid #000000"/>
    </style:style>
    <style:style style:name="Table3.B8" style:family="table-cell">
      <style:table-cell-properties fo:padding-left="0.0014in" fo:padding-right="0.0014in" fo:padding-top="0in" fo:padding-bottom="0in" fo:border="0.25pt solid #000000"/>
    </style:style>
    <style:style style:name="Table3.A9" style:family="table-cell">
      <style:table-cell-properties fo:padding-left="0.0014in" fo:padding-right="0.0014in" fo:padding-top="0in" fo:padding-bottom="0in" fo:border-left="0.25pt solid #000000" fo:border-right="0.25pt solid #000000" fo:border-top="none" fo:border-bottom="0.25pt solid #000000"/>
    </style:style>
    <style:style style:name="Table3.B9" style:family="table-cell">
      <style:table-cell-properties fo:padding-left="0.0014in" fo:padding-right="0.0014in" fo:padding-top="0in" fo:padding-bottom="0in" fo:border="0.25pt solid #000000"/>
    </style:style>
    <style:style style:name="Table3.A10" style:family="table-cell">
      <style:table-cell-properties fo:padding-left="0.0014in" fo:padding-right="0.0014in" fo:padding-top="0in" fo:padding-bottom="0in" fo:border-left="0.25pt solid #000000" fo:border-right="0.25pt solid #000000" fo:border-top="none" fo:border-bottom="0.25pt solid #000000"/>
    </style:style>
    <style:style style:name="Table3.B10" style:family="table-cell">
      <style:table-cell-properties fo:padding-left="0.0014in" fo:padding-right="0.0014in" fo:padding-top="0in" fo:padding-bottom="0in" fo:border="0.25pt solid #000000"/>
    </style:style>
    <style:style style:name="Table3.A11" style:family="table-cell">
      <style:table-cell-properties fo:padding-left="0.0014in" fo:padding-right="0.0014in" fo:padding-top="0in" fo:padding-bottom="0in" fo:border-left="0.25pt solid #000000" fo:border-right="0.25pt solid #000000" fo:border-top="none" fo:border-bottom="0.25pt solid #000000"/>
    </style:style>
    <style:style style:name="Table3.B11" style:family="table-cell">
      <style:table-cell-properties fo:padding-left="0.0014in" fo:padding-right="0.0014in" fo:padding-top="0in" fo:padding-bottom="0in" fo:border="0.25pt solid #000000"/>
    </style:style>
    <style:style style:name="Table3.A12" style:family="table-cell">
      <style:table-cell-properties fo:padding-left="0.0014in" fo:padding-right="0.0014in" fo:padding-top="0in" fo:padding-bottom="0in" fo:border="0.25pt solid #000000"/>
    </style:style>
    <style:style style:name="Table3.B12" style:family="table-cell">
      <style:table-cell-properties fo:padding-left="0.0014in" fo:padding-right="0.0014in" fo:padding-top="0in" fo:padding-bottom="0in" fo:border="0.25pt solid #000000"/>
    </style:style>
    <style:style style:name="Table3.A13" style:family="table-cell">
      <style:table-cell-properties fo:padding-left="0.0014in" fo:padding-right="0.0014in" fo:padding-top="0in" fo:padding-bottom="0in" fo:border-left="0.25pt solid #000000" fo:border-right="0.25pt solid #000000" fo:border-top="none" fo:border-bottom="0.25pt solid #000000"/>
    </style:style>
    <style:style style:name="Table3.B13" style:family="table-cell">
      <style:table-cell-properties fo:padding-left="0.0014in" fo:padding-right="0.0014in" fo:padding-top="0in" fo:padding-bottom="0in" fo:border="0.25pt solid #000000"/>
    </style:style>
    <style:style style:name="Table3.A14" style:family="table-cell">
      <style:table-cell-properties fo:padding-left="0.0014in" fo:padding-right="0.0014in" fo:padding-top="0in" fo:padding-bottom="0in" fo:border-left="0.25pt solid #000000" fo:border-right="0.25pt solid #000000" fo:border-top="none" fo:border-bottom="0.25pt solid #000000"/>
    </style:style>
    <style:style style:name="Table3.B14" style:family="table-cell">
      <style:table-cell-properties fo:padding-left="0.0014in" fo:padding-right="0.0014in" fo:padding-top="0in" fo:padding-bottom="0in" fo:border="0.25pt solid #000000"/>
    </style:style>
    <style:style style:name="Table4" style:family="table">
      <style:table-properties style:width="4.7424in" fo:margin-left="1.3542in" fo:margin-top="0in" fo:margin-bottom="0in" table:align="left" style:writing-mode="page"/>
    </style:style>
    <style:style style:name="Table4.A" style:family="table-column">
      <style:table-column-properties style:column-width="1.4667in"/>
    </style:style>
    <style:style style:name="Table4.B" style:family="table-column">
      <style:table-column-properties style:column-width="3.2757in"/>
    </style:style>
    <style:style style:name="Table4.1" style:family="table-row">
      <style:table-row-properties style:min-row-height="0.1792in" fo:keep-together="auto"/>
    </style:style>
    <style:style style:name="Table4.A1" style:family="table-cell">
      <style:table-cell-properties fo:padding-left="0.0014in" fo:padding-right="0.0014in" fo:padding-top="0in" fo:padding-bottom="0in" fo:border="0.25pt solid #000000"/>
    </style:style>
    <style:style style:name="Table4.2" style:family="table-row">
      <style:table-row-properties style:min-row-height="0.4319in" fo:keep-together="auto"/>
    </style:style>
    <style:style style:name="Table4.A2" style:family="table-cell">
      <style:table-cell-properties fo:padding-left="0.0014in" fo:padding-right="0.0014in" fo:padding-top="0in" fo:padding-bottom="0in" fo:border-left="0.25pt solid #000000" fo:border-right="0.25pt solid #000000" fo:border-top="none" fo:border-bottom="0.25pt solid #000000"/>
    </style:style>
    <style:style style:name="Table5" style:family="table">
      <style:table-properties style:width="4.2708in" fo:margin-left="1.5972in" fo:margin-top="0in" fo:margin-bottom="0in" table:align="left" style:writing-mode="page"/>
    </style:style>
    <style:style style:name="Table5.A" style:family="table-column">
      <style:table-column-properties style:column-width="0.6188in"/>
    </style:style>
    <style:style style:name="Table5.B" style:family="table-column">
      <style:table-column-properties style:column-width="1.0771in"/>
    </style:style>
    <style:style style:name="Table5.C" style:family="table-column">
      <style:table-column-properties style:column-width="1.9556in"/>
    </style:style>
    <style:style style:name="Table5.D" style:family="table-column">
      <style:table-column-properties style:column-width="0.6194in"/>
    </style:style>
    <style:style style:name="Table5.1" style:family="table-row">
      <style:table-row-properties style:min-row-height="0.2125in" fo:keep-together="auto"/>
    </style:style>
    <style:style style:name="Table5.A1" style:family="table-cell">
      <style:table-cell-properties fo:padding-left="0.0035in" fo:padding-right="0.0035in" fo:padding-top="0in" fo:padding-bottom="0in" fo:border="0.5pt solid #000000"/>
    </style:style>
    <style:style style:name="Table5.2" style:family="table-row">
      <style:table-row-properties style:min-row-height="0.7313in" fo:keep-together="auto"/>
    </style:style>
    <style:style style:name="Table5.3" style:family="table-row">
      <style:table-row-properties style:min-row-height="0.5611in" fo:keep-together="auto"/>
    </style:style>
    <style:style style:name="Table5.4" style:family="table-row">
      <style:table-row-properties style:min-row-height="0.5264in" fo:keep-together="auto"/>
    </style:style>
    <style:style style:name="Table6" style:family="table">
      <style:table-properties style:width="4.1118in" fo:margin-left="1.6139in" fo:margin-top="0in" fo:margin-bottom="0in" table:align="left" style:writing-mode="page"/>
    </style:style>
    <style:style style:name="Table6.A" style:family="table-column">
      <style:table-column-properties style:column-width="0.7215in"/>
    </style:style>
    <style:style style:name="Table6.B" style:family="table-column">
      <style:table-column-properties style:column-width="1.0806in"/>
    </style:style>
    <style:style style:name="Table6.C" style:family="table-column">
      <style:table-column-properties style:column-width="1.6792in"/>
    </style:style>
    <style:style style:name="Table6.D" style:family="table-column">
      <style:table-column-properties style:column-width="0.6306in"/>
    </style:style>
    <style:style style:name="Table6.1" style:family="table-row">
      <style:table-row-properties style:min-row-height="0.2243in" fo:keep-together="auto"/>
    </style:style>
    <style:style style:name="Table6.A1" style:family="table-cell">
      <style:table-cell-properties fo:padding-left="0.0035in" fo:padding-right="0.0035in" fo:padding-top="0in" fo:padding-bottom="0in" fo:border="0.5pt solid #000000"/>
    </style:style>
    <style:style style:name="Table6.2" style:family="table-row">
      <style:table-row-properties style:min-row-height="1.1722in" fo:keep-together="auto"/>
    </style:style>
    <style:style style:name="Table7" style:family="table">
      <style:table-properties style:width="4.1708in" fo:margin-left="1.641in" fo:margin-top="0in" fo:margin-bottom="0in" table:align="left" style:writing-mode="page"/>
    </style:style>
    <style:style style:name="Table7.A" style:family="table-column">
      <style:table-column-properties style:column-width="0.7326in"/>
    </style:style>
    <style:style style:name="Table7.B" style:family="table-column">
      <style:table-column-properties style:column-width="1.0944in"/>
    </style:style>
    <style:style style:name="Table7.C" style:family="table-column">
      <style:table-column-properties style:column-width="1.7042in"/>
    </style:style>
    <style:style style:name="Table7.D" style:family="table-column">
      <style:table-column-properties style:column-width="0.6396in"/>
    </style:style>
    <style:style style:name="Table7.1" style:family="table-row">
      <style:table-row-properties style:min-row-height="0.2271in" fo:keep-together="auto"/>
    </style:style>
    <style:style style:name="Table7.A1" style:family="table-cell">
      <style:table-cell-properties fo:padding-left="0.0035in" fo:padding-right="0.0035in" fo:padding-top="0in" fo:padding-bottom="0in" fo:border="0.5pt solid #000000"/>
    </style:style>
    <style:style style:name="Table7.2" style:family="table-row">
      <style:table-row-properties style:min-row-height="0.309in" fo:keep-together="auto"/>
    </style:style>
    <style:style style:name="Table7.A2" style:family="table-cell">
      <style:table-cell-properties fo:padding-left="0.0035in" fo:padding-right="0.0035in" fo:padding-top="0in" fo:padding-bottom="0in" fo:border-left="0.5pt solid #000000" fo:border-right="0.5pt solid #000000" fo:border-top="0.5pt solid #000000" fo:border-bottom="none"/>
    </style:style>
    <style:style style:name="Table7.3" style:family="table-row">
      <style:table-row-properties style:min-row-height="0.3396in" fo:keep-together="auto"/>
    </style:style>
    <style:style style:name="Table7.A3" style:family="table-cell">
      <style:table-cell-properties fo:padding-left="0.0035in" fo:padding-right="0.0035in" fo:padding-top="0in" fo:padding-bottom="0in" fo:border-left="0.5pt solid #000000" fo:border-right="0.5pt solid #000000" fo:border-top="none" fo:border-bottom="none"/>
    </style:style>
    <style:style style:name="Table7.C3" style:family="table-cell">
      <style:table-cell-properties fo:padding-left="0.0035in" fo:padding-right="0.0035in" fo:padding-top="0in" fo:padding-bottom="0in" fo:border-left="0.5pt solid #000000" fo:border-right="0.5pt solid #000000" fo:border-top="none" fo:border-bottom="0.5pt solid #000000"/>
    </style:style>
    <style:style style:name="Table7.4" style:family="table-row">
      <style:table-row-properties style:min-row-height="0.4778in" fo:keep-together="auto"/>
    </style:style>
    <style:style style:name="Table7.5" style:family="table-row">
      <style:table-row-properties style:min-row-height="0.1257in" fo:keep-together="auto"/>
    </style:style>
    <style:style style:name="Table7.6" style:family="table-row">
      <style:table-row-properties style:min-row-height="0.1104in" fo:keep-together="auto"/>
    </style:style>
    <style:style style:name="Table7.7" style:family="table-row">
      <style:table-row-properties style:min-row-height="0.1875in" fo:keep-together="auto"/>
    </style:style>
    <style:style style:name="Table8" style:family="table">
      <style:table-properties style:width="4.3049in" fo:margin-left="1.5958in" fo:margin-top="0in" fo:margin-bottom="0in" table:align="left" style:writing-mode="page"/>
    </style:style>
    <style:style style:name="Table8.A" style:family="table-column">
      <style:table-column-properties style:column-width="1.1764in"/>
    </style:style>
    <style:style style:name="Table8.B" style:family="table-column">
      <style:table-column-properties style:column-width="0.8938in"/>
    </style:style>
    <style:style style:name="Table8.C" style:family="table-column">
      <style:table-column-properties style:column-width="0.5104in"/>
    </style:style>
    <style:style style:name="Table8.D" style:family="table-column">
      <style:table-column-properties style:column-width="0.5743in"/>
    </style:style>
    <style:style style:name="Table8.E" style:family="table-column">
      <style:table-column-properties style:column-width="0.5347in"/>
    </style:style>
    <style:style style:name="Table8.F" style:family="table-column">
      <style:table-column-properties style:column-width="0.6153in"/>
    </style:style>
    <style:style style:name="Table8.1" style:family="table-row">
      <style:table-row-properties style:min-row-height="0.1576in" fo:keep-together="auto"/>
    </style:style>
    <style:style style:name="Table8.A1" style:family="table-cell">
      <style:table-cell-properties fo:padding-left="0.0035in" fo:padding-right="0.0035in" fo:padding-top="0in" fo:padding-bottom="0in" fo:border="0.5pt solid #000000"/>
    </style:style>
    <style:style style:name="Table8.2" style:family="table-row">
      <style:table-row-properties style:min-row-height="0.2472in" fo:keep-together="auto"/>
    </style:style>
    <style:style style:name="Table8.A2" style:family="table-cell">
      <style:table-cell-properties fo:padding-left="0.0035in" fo:padding-right="0.0035in" fo:padding-top="0in" fo:padding-bottom="0in" fo:border-left="0.5pt solid #000000" fo:border-right="0.5pt solid #000000" fo:border-top="none" fo:border-bottom="0.5pt solid #000000"/>
    </style:style>
    <style:style style:name="Table8.3" style:family="table-row">
      <style:table-row-properties style:min-row-height="0.3868in" fo:keep-together="auto"/>
    </style:style>
    <style:style style:name="Table9" style:family="table">
      <style:table-properties style:width="4.7604in" fo:margin-left="1.3382in" fo:margin-top="0in" fo:margin-bottom="0in" table:align="left" style:writing-mode="page"/>
    </style:style>
    <style:style style:name="Table9.A" style:family="table-column">
      <style:table-column-properties style:column-width="1.4104in"/>
    </style:style>
    <style:style style:name="Table9.B" style:family="table-column">
      <style:table-column-properties style:column-width="1.0611in"/>
    </style:style>
    <style:style style:name="Table9.C" style:family="table-column">
      <style:table-column-properties style:column-width="0.4646in"/>
    </style:style>
    <style:style style:name="Table9.D" style:family="table-column">
      <style:table-column-properties style:column-width="0.6313in"/>
    </style:style>
    <style:style style:name="Table9.E" style:family="table-column">
      <style:table-column-properties style:column-width="0.6056in"/>
    </style:style>
    <style:style style:name="Table9.F" style:family="table-column">
      <style:table-column-properties style:column-width="0.5875in"/>
    </style:style>
    <style:style style:name="Table9.1" style:family="table-row">
      <style:table-row-properties style:min-row-height="0.1597in" fo:keep-together="auto"/>
    </style:style>
    <style:style style:name="Table9.A1" style:family="table-cell">
      <style:table-cell-properties fo:padding-left="0.0035in" fo:padding-right="0.0035in" fo:padding-top="0in" fo:padding-bottom="0in" fo:border="0.5pt solid #000000"/>
    </style:style>
    <style:style style:name="Table9.2" style:family="table-row">
      <style:table-row-properties style:min-row-height="0.2493in" fo:keep-together="auto"/>
    </style:style>
    <style:style style:name="Table9.A2" style:family="table-cell">
      <style:table-cell-properties fo:padding-left="0.0035in" fo:padding-right="0.0035in" fo:padding-top="0in" fo:padding-bottom="0in" fo:border-left="0.5pt solid #000000" fo:border-right="0.5pt solid #000000" fo:border-top="none" fo:border-bottom="0.5pt solid #000000"/>
    </style:style>
    <style:style style:name="Table9.3" style:family="table-row">
      <style:table-row-properties style:min-row-height="0.3903in" fo:keep-together="auto"/>
    </style:style>
    <style:style style:name="Table9.4" style:family="table-row">
      <style:table-row-properties style:min-row-height="0.2222in" fo:keep-together="auto"/>
    </style:style>
    <style:style style:name="Table9.5" style:family="table-row">
      <style:table-row-properties style:min-row-height="0.2208in" fo:keep-together="auto"/>
    </style:style>
    <style:style style:name="Table9.6" style:family="table-row">
      <style:table-row-properties style:min-row-height="0.3917in" fo:keep-together="auto"/>
    </style:style>
    <style:style style:name="Table10" style:family="table">
      <style:table-properties style:width="4.2326in" fo:margin-left="1.6549in" fo:margin-top="0in" fo:margin-bottom="0in" table:align="left" style:writing-mode="page"/>
    </style:style>
    <style:style style:name="Table10.A" style:family="table-column">
      <style:table-column-properties style:column-width="1.7132in"/>
    </style:style>
    <style:style style:name="Table10.B" style:family="table-column">
      <style:table-column-properties style:column-width="0.7201in"/>
    </style:style>
    <style:style style:name="Table10.C" style:family="table-column">
      <style:table-column-properties style:column-width="0.5625in"/>
    </style:style>
    <style:style style:name="Table10.D" style:family="table-column">
      <style:table-column-properties style:column-width="0.5806in"/>
    </style:style>
    <style:style style:name="Table10.E" style:family="table-column">
      <style:table-column-properties style:column-width="0.6563in"/>
    </style:style>
    <style:style style:name="Table10.1" style:family="table-row">
      <style:table-row-properties style:min-row-height="0.1896in" fo:keep-together="auto"/>
    </style:style>
    <style:style style:name="Table10.A1" style:family="table-cell">
      <style:table-cell-properties fo:padding-left="0.0035in" fo:padding-right="0.0035in" fo:padding-top="0in" fo:padding-bottom="0in" fo:border="0.5pt solid #000000"/>
    </style:style>
    <style:style style:name="Table10.2" style:family="table-row">
      <style:table-row-properties style:min-row-height="0.1903in" fo:keep-together="auto"/>
    </style:style>
    <style:style style:name="Table10.6" style:family="table-row">
      <style:table-row-properties style:min-row-height="0.2208in" fo:keep-together="auto"/>
    </style:style>
    <style:style style:name="Table11" style:family="table">
      <style:table-properties style:width="2.6271in" fo:margin-left="3.1563in" fo:margin-top="0in" fo:margin-bottom="0in" table:align="left" style:writing-mode="page"/>
    </style:style>
    <style:style style:name="Table11.A" style:family="table-column">
      <style:table-column-properties style:column-width="1.2625in"/>
    </style:style>
    <style:style style:name="Table11.B" style:family="table-column">
      <style:table-column-properties style:column-width="1.0667in"/>
    </style:style>
    <style:style style:name="Table11.C" style:family="table-column">
      <style:table-column-properties style:column-width="0.2979in"/>
    </style:style>
    <style:style style:name="Table11.1" style:family="table-row">
      <style:table-row-properties style:min-row-height="0.1458in" fo:keep-together="auto"/>
    </style:style>
    <style:style style:name="Table11.A1" style:family="table-cell">
      <style:table-cell-properties fo:padding="0in" fo:border="none"/>
    </style:style>
    <style:style style:name="Table12" style:family="table">
      <style:table-properties style:width="4.9139in" fo:margin-left="1.2833in" fo:margin-top="0in" fo:margin-bottom="0in" table:align="left" style:writing-mode="page"/>
    </style:style>
    <style:style style:name="Table12.A" style:family="table-column">
      <style:table-column-properties style:column-width="1.516in"/>
    </style:style>
    <style:style style:name="Table12.B" style:family="table-column">
      <style:table-column-properties style:column-width="1.2361in"/>
    </style:style>
    <style:style style:name="Table12.C" style:family="table-column">
      <style:table-column-properties style:column-width="0.516in"/>
    </style:style>
    <style:style style:name="Table12.D" style:family="table-column">
      <style:table-column-properties style:column-width="0.4306in"/>
    </style:style>
    <style:style style:name="Table12.E" style:family="table-column">
      <style:table-column-properties style:column-width="0.5389in"/>
    </style:style>
    <style:style style:name="Table12.F" style:family="table-column">
      <style:table-column-properties style:column-width="0.6764in"/>
    </style:style>
    <style:style style:name="Table12.1" style:family="table-row">
      <style:table-row-properties style:min-row-height="0.1625in" fo:keep-together="auto"/>
    </style:style>
    <style:style style:name="Table12.A1" style:family="table-cell">
      <style:table-cell-properties fo:padding-left="0.0035in" fo:padding-right="0.0035in" fo:padding-top="0in" fo:padding-bottom="0in" fo:border="0.5pt solid #000000"/>
    </style:style>
    <style:style style:name="Table12.2" style:family="table-row">
      <style:table-row-properties style:min-row-height="0.1931in" fo:keep-together="auto"/>
    </style:style>
    <style:style style:name="Table12.3" style:family="table-row">
      <style:table-row-properties style:min-row-height="0.2243in" fo:keep-together="auto"/>
    </style:style>
    <style:style style:name="Table12.4" style:family="table-row">
      <style:table-row-properties style:min-row-height="0.2257in" fo:keep-together="auto"/>
    </style:style>
    <style:style style:name="Table12.5" style:family="table-row">
      <style:table-row-properties style:min-row-height="0.1944in" fo:keep-together="auto"/>
    </style:style>
    <style:style style:name="Table13" style:family="table">
      <style:table-properties style:width="4.2285in" fo:margin-left="1.5799in" fo:margin-top="0in" fo:margin-bottom="0in" table:align="left" style:writing-mode="page"/>
    </style:style>
    <style:style style:name="Table13.A" style:family="table-column">
      <style:table-column-properties style:column-width="1.2743in"/>
    </style:style>
    <style:style style:name="Table13.B" style:family="table-column">
      <style:table-column-properties style:column-width="0.7257in"/>
    </style:style>
    <style:style style:name="Table13.C" style:family="table-column">
      <style:table-column-properties style:column-width="0.5847in"/>
    </style:style>
    <style:style style:name="Table13.D" style:family="table-column">
      <style:table-column-properties style:column-width="0.4583in"/>
    </style:style>
    <style:style style:name="Table13.E" style:family="table-column">
      <style:table-column-properties style:column-width="0.5264in"/>
    </style:style>
    <style:style style:name="Table13.F" style:family="table-column">
      <style:table-column-properties style:column-width="0.659in"/>
    </style:style>
    <style:style style:name="Table13.1" style:family="table-row">
      <style:table-row-properties style:min-row-height="0.1569in" fo:keep-together="auto"/>
    </style:style>
    <style:style style:name="Table13.A1" style:family="table-cell">
      <style:table-cell-properties fo:padding-left="0.0035in" fo:padding-right="0.0035in" fo:padding-top="0in" fo:padding-bottom="0in" fo:border="0.5pt solid #000000"/>
    </style:style>
    <style:style style:name="Table13.2" style:family="table-row">
      <style:table-row-properties style:min-row-height="0.2486in" fo:keep-together="auto"/>
    </style:style>
    <style:style style:name="Table14" style:family="table">
      <style:table-properties style:width="4.2576in" fo:margin-left="1.5993in" fo:margin-top="0in" fo:margin-bottom="0in" table:align="left" style:writing-mode="page"/>
    </style:style>
    <style:style style:name="Table14.A" style:family="table-column">
      <style:table-column-properties style:column-width="0.934in"/>
    </style:style>
    <style:style style:name="Table14.B" style:family="table-column">
      <style:table-column-properties style:column-width="1.9035in"/>
    </style:style>
    <style:style style:name="Table14.C" style:family="table-column">
      <style:table-column-properties style:column-width="0.6958in"/>
    </style:style>
    <style:style style:name="Table14.D" style:family="table-column">
      <style:table-column-properties style:column-width="0.7243in"/>
    </style:style>
    <style:style style:name="Table14.1" style:family="table-row">
      <style:table-row-properties style:min-row-height="0.3639in" fo:keep-together="auto"/>
    </style:style>
    <style:style style:name="Table14.A1" style:family="table-cell">
      <style:table-cell-properties fo:padding-left="0.0035in" fo:padding-right="0.0035in" fo:padding-top="0in" fo:padding-bottom="0in" fo:border="0.5pt solid #000000"/>
    </style:style>
    <style:style style:name="Table14.2" style:family="table-row">
      <style:table-row-properties style:min-row-height="0.3076in" fo:keep-together="auto"/>
    </style:style>
    <style:style style:name="Table14.3" style:family="table-row">
      <style:table-row-properties style:min-row-height="0.309in" fo:keep-together="auto"/>
    </style:style>
    <style:style style:name="Table14.C4" style:family="table-cell">
      <style:table-cell-properties fo:padding-left="0.0035in" fo:padding-right="0.0035in" fo:padding-top="0in" fo:padding-bottom="0in" fo:border-left="0.5pt solid #000000" fo:border-right="none" fo:border-top="0.5pt solid #000000" fo:border-bottom="0.5pt solid #000000"/>
    </style:style>
    <style:style style:name="Table14.D4" style:family="table-cell">
      <style:table-cell-properties fo:padding-left="0.0035in" fo:padding-right="0.0035in" fo:padding-top="0in" fo:padding-bottom="0in" fo:border-left="none" fo:border-right="0.5pt solid #000000" fo:border-top="0.5pt solid #000000" fo:border-bottom="0.5pt solid #000000"/>
    </style:style>
    <style:style style:name="Table15" style:family="table">
      <style:table-properties style:width="4.416in" fo:margin-left="1.5854in" fo:margin-top="0in" fo:margin-bottom="0in" table:align="left" style:writing-mode="page"/>
    </style:style>
    <style:style style:name="Table15.A" style:family="table-column">
      <style:table-column-properties style:column-width="1.9611in"/>
    </style:style>
    <style:style style:name="Table15.B" style:family="table-column">
      <style:table-column-properties style:column-width="0.5986in"/>
    </style:style>
    <style:style style:name="Table15.C" style:family="table-column">
      <style:table-column-properties style:column-width="0.5521in"/>
    </style:style>
    <style:style style:name="Table15.D" style:family="table-column">
      <style:table-column-properties style:column-width="0.6854in"/>
    </style:style>
    <style:style style:name="Table15.E" style:family="table-column">
      <style:table-column-properties style:column-width="0.6188in"/>
    </style:style>
    <style:style style:name="Table15.1" style:family="table-row">
      <style:table-row-properties style:min-row-height="0.2819in" fo:keep-together="auto"/>
    </style:style>
    <style:style style:name="Table15.A1" style:family="table-cell">
      <style:table-cell-properties fo:padding-left="0.0035in" fo:padding-right="0.0035in" fo:padding-top="0in" fo:padding-bottom="0in" fo:border="0.5pt solid #000000"/>
    </style:style>
    <style:style style:name="Table15.2" style:family="table-row">
      <style:table-row-properties style:min-row-height="0.3056in" fo:keep-together="auto"/>
    </style:style>
    <style:style style:name="Table15.3" style:family="table-row">
      <style:table-row-properties style:min-row-height="0.3042in" fo:keep-together="auto"/>
    </style:style>
    <style:style style:name="Table16" style:family="table">
      <style:table-properties style:width="4.2375in" fo:margin-left="1.6167in" fo:margin-top="0in" fo:margin-bottom="0in" table:align="left" style:writing-mode="page"/>
    </style:style>
    <style:style style:name="Table16.A" style:family="table-column">
      <style:table-column-properties style:column-width="0.691in"/>
    </style:style>
    <style:style style:name="Table16.B" style:family="table-column">
      <style:table-column-properties style:column-width="1.2375in"/>
    </style:style>
    <style:style style:name="Table16.C" style:family="table-column">
      <style:table-column-properties style:column-width="1.6813in"/>
    </style:style>
    <style:style style:name="Table16.D" style:family="table-column">
      <style:table-column-properties style:column-width="0.6278in"/>
    </style:style>
    <style:style style:name="Table16.1" style:family="table-row">
      <style:table-row-properties style:min-row-height="0.175in" fo:keep-together="auto"/>
    </style:style>
    <style:style style:name="Table16.A1" style:family="table-cell">
      <style:table-cell-properties fo:background-color="#ededed" fo:padding-left="0.0014in" fo:padding-right="0.0014in" fo:padding-top="0in" fo:padding-bottom="0in" fo:border="0.25pt solid #000000">
        <style:background-image/>
      </style:table-cell-properties>
    </style:style>
    <style:style style:name="Table16.2" style:family="table-row">
      <style:table-row-properties style:min-row-height="0.9326in" fo:keep-together="auto"/>
    </style:style>
    <style:style style:name="Table16.A2" style:family="table-cell">
      <style:table-cell-properties fo:padding-left="0.0014in" fo:padding-right="0.0014in" fo:padding-top="0in" fo:padding-bottom="0in" fo:border="0.25pt solid #000000"/>
    </style:style>
    <style:style style:name="Table16.B2" style:family="table-cell">
      <style:table-cell-properties fo:padding-left="0.0014in" fo:padding-right="0.0014in" fo:padding-top="0in" fo:padding-bottom="0in" fo:border="0.25pt solid #000000"/>
    </style:style>
    <style:style style:name="Table16.C2" style:family="table-cell">
      <style:table-cell-properties fo:padding-left="0.0014in" fo:padding-right="0.0014in" fo:padding-top="0in" fo:padding-bottom="0in" fo:border="0.25pt solid #000000"/>
    </style:style>
    <style:style style:name="Table16.D2" style:family="table-cell">
      <style:table-cell-properties fo:padding-left="0.0014in" fo:padding-right="0.0014in" fo:padding-top="0in" fo:padding-bottom="0in" fo:border="0.25pt solid #000000"/>
    </style:style>
    <style:style style:name="Table17" style:family="table">
      <style:table-properties style:width="4.3611in" fo:margin-left="1.5556in" fo:margin-top="0in" fo:margin-bottom="0in" table:align="left" style:writing-mode="page"/>
    </style:style>
    <style:style style:name="Table17.A" style:family="table-column">
      <style:table-column-properties style:column-width="1.1167in"/>
    </style:style>
    <style:style style:name="Table17.B" style:family="table-column">
      <style:table-column-properties style:column-width="1.7035in"/>
    </style:style>
    <style:style style:name="Table17.C" style:family="table-column">
      <style:table-column-properties style:column-width="1.541in"/>
    </style:style>
    <style:style style:name="Table17.1" style:family="table-row">
      <style:table-row-properties style:min-row-height="0.2521in" fo:keep-together="auto"/>
    </style:style>
    <style:style style:name="Table17.A1" style:family="table-cell">
      <style:table-cell-properties fo:padding-left="0.0035in" fo:padding-right="0.0035in" fo:padding-top="0in" fo:padding-bottom="0in" fo:border="0.5pt solid #000000"/>
    </style:style>
    <style:style style:name="Table18" style:family="table">
      <style:table-properties style:width="4.7785in" fo:margin-left="0.9688in" fo:margin-top="0in" fo:margin-bottom="0in" table:align="left" style:writing-mode="page"/>
    </style:style>
    <style:style style:name="Table18.A" style:family="table-column">
      <style:table-column-properties style:column-width="1.3618in"/>
    </style:style>
    <style:style style:name="Table18.B" style:family="table-column">
      <style:table-column-properties style:column-width="0.691in"/>
    </style:style>
    <style:style style:name="Table18.C" style:family="table-column">
      <style:table-column-properties style:column-width="2.7257in"/>
    </style:style>
    <style:style style:name="Table18.1" style:family="table-row">
      <style:table-row-properties style:min-row-height="0.1715in" fo:keep-together="auto"/>
    </style:style>
    <style:style style:name="Table18.A1" style:family="table-cell">
      <style:table-cell-properties fo:padding-left="0.0035in" fo:padding-right="0.0035in" fo:padding-top="0in" fo:padding-bottom="0in" fo:border="0.5pt solid #000000"/>
    </style:style>
    <style:style style:name="Table19" style:family="table">
      <style:table-properties style:width="4.7597in" fo:margin-left="1.2132in" fo:margin-top="0in" fo:margin-bottom="0in" table:align="left" style:writing-mode="page"/>
    </style:style>
    <style:style style:name="Table19.A" style:family="table-column">
      <style:table-column-properties style:column-width="0.3236in"/>
    </style:style>
    <style:style style:name="Table19.B" style:family="table-column">
      <style:table-column-properties style:column-width="0.4313in"/>
    </style:style>
    <style:style style:name="Table19.C" style:family="table-column">
      <style:table-column-properties style:column-width="1.8014in"/>
    </style:style>
    <style:style style:name="Table19.D" style:family="table-column">
      <style:table-column-properties style:column-width="0.4604in"/>
    </style:style>
    <style:style style:name="Table19.E" style:family="table-column">
      <style:table-column-properties style:column-width="0.5986in"/>
    </style:style>
    <style:style style:name="Table19.F" style:family="table-column">
      <style:table-column-properties style:column-width="0.5465in"/>
    </style:style>
    <style:style style:name="Table19.G" style:family="table-column">
      <style:table-column-properties style:column-width="0.5979in"/>
    </style:style>
    <style:style style:name="Table19.1" style:family="table-row">
      <style:table-row-properties style:min-row-height="0.3243in" fo:keep-together="auto"/>
    </style:style>
    <style:style style:name="Table19.A1" style:family="table-cell">
      <style:table-cell-properties fo:padding-left="0.0035in" fo:padding-right="0.0035in" fo:padding-top="0in" fo:padding-bottom="0in" fo:border="0.5pt solid #000000"/>
    </style:style>
    <style:style style:name="Table19.2" style:family="table-row">
      <style:table-row-properties style:min-row-height="3.0153in" fo:keep-together="auto"/>
    </style:style>
    <style:style style:name="Table19.3" style:family="table-row">
      <style:table-row-properties style:min-row-height="0.25in" fo:keep-together="auto"/>
    </style:style>
    <style:style style:name="P1" style:family="paragraph" style:parent-style-name="Standard" style:master-page-name="Standard">
      <style:paragraph-properties fo:margin-left="2.328in" fo:margin-right="0in" fo:margin-top="0.0598in" fo:margin-bottom="0in" style:contextual-spacing="false" fo:text-align="left" style:justify-single-word="false" fo:text-indent="0in" style:auto-text-indent="false" style:page-number="auto"/>
    </style:style>
    <style:style style:name="P2" style:family="paragraph" style:parent-style-name="Text_20_body">
      <style:paragraph-properties fo:margin-top="0.1717in" fo:margin-bottom="0in" style:contextual-spacing="false"/>
      <style:text-properties style:font-name="Source Sans Pro" fo:font-size="20.5pt" style:font-size-asian="20.5pt"/>
    </style:style>
    <style:style style:name="P3" style:family="paragraph" style:parent-style-name="Standard">
      <style:paragraph-properties fo:margin-left="0in" fo:margin-right="0.3693in" fo:margin-top="0.2193in" fo:margin-bottom="0in" style:contextual-spacing="false" fo:line-height="0.1953in" fo:text-align="center" style:justify-single-word="false" fo:text-indent="0in" style:auto-text-indent="false"/>
    </style:style>
    <style:style style:name="P4" style:family="paragraph" style:parent-style-name="Standard">
      <style:paragraph-properties fo:margin-left="0in" fo:margin-right="0.3693in" fo:margin-top="0in" fo:margin-bottom="0in" style:contextual-spacing="false" fo:line-height="0.1953in" fo:text-align="center" style:justify-single-word="false" fo:text-indent="0in" style:auto-text-indent="false"/>
    </style:style>
    <style:style style:name="P5" style:family="paragraph" style:parent-style-name="Text_20_body" style:master-page-name="Converted1">
      <style:paragraph-properties style:page-number="auto"/>
      <style:text-properties style:font-name="Source Sans Pro" fo:font-size="10pt" style:font-size-asian="10pt"/>
    </style:style>
    <style:style style:name="P6" style:family="paragraph" style:parent-style-name="Text_20_body">
      <style:text-properties style:font-name="Source Sans Pro" fo:font-size="10pt" style:font-size-asian="10pt"/>
    </style:style>
    <style:style style:name="P7" style:family="paragraph" style:parent-style-name="Text_20_body">
      <style:paragraph-properties fo:margin-top="0.1626in" fo:margin-bottom="0in" style:contextual-spacing="false"/>
      <style:text-properties style:font-name="Source Sans Pro" fo:font-size="10pt" style:font-size-asian="10pt"/>
    </style:style>
    <style:style style:name="P8" style:family="paragraph" style:parent-style-name="Standard">
      <style:paragraph-properties fo:margin-left="0.3937in" fo:margin-right="0in" fo:line-height="100%" fo:text-indent="0in" style:auto-text-indent="false"/>
    </style:style>
    <style:style style:name="P9" style:family="paragraph" style:parent-style-name="Text_20_body">
      <style:paragraph-properties fo:margin-top="0.0291in" fo:margin-bottom="0in" style:contextual-spacing="false"/>
      <style:text-properties style:font-name="Source Sans Pro" fo:font-size="10pt" style:font-size-asian="10pt"/>
    </style:style>
    <style:style style:name="P10" style:family="paragraph" style:parent-style-name="Heading_20_5">
      <style:paragraph-properties fo:margin-left="0.7484in" fo:margin-right="0in"/>
    </style:style>
    <style:style style:name="P11" style:family="paragraph" style:parent-style-name="Standard">
      <style:paragraph-properties fo:margin-left="0.7484in" fo:margin-right="0in" fo:margin-top="0.0126in" fo:margin-bottom="0in" style:contextual-spacing="false" fo:text-align="center" style:justify-single-word="false" fo:text-indent="0in" style:auto-text-indent="false"/>
    </style:style>
    <style:style style:name="P12" style:family="paragraph" style:parent-style-name="Heading_20_5">
      <style:paragraph-properties fo:margin-left="0in" fo:margin-right="0.4681in" fo:break-before="column"/>
    </style:style>
    <style:style style:name="P13" style:family="paragraph" style:parent-style-name="Standard">
      <style:paragraph-properties fo:margin-left="0in" fo:margin-right="0.4681in" fo:margin-top="0.0126in" fo:margin-bottom="0in" style:contextual-spacing="false" fo:text-align="center" style:justify-single-word="false" fo:text-indent="0in" style:auto-text-indent="false"/>
    </style:style>
    <style:style style:name="P14" style:family="paragraph" style:parent-style-name="Text_20_body">
      <style:text-properties style:font-name="Source Sans Pro" fo:font-size="12pt" style:font-size-asian="12pt"/>
    </style:style>
    <style:style style:name="P15" style:family="paragraph" style:parent-style-name="Text_20_body">
      <style:paragraph-properties fo:margin-top="0.0063in" fo:margin-bottom="0in" style:contextual-spacing="false"/>
      <style:text-properties style:font-name="Source Sans Pro" fo:font-size="12pt" style:font-size-asian="12pt"/>
    </style:style>
    <style:style style:name="P16" style:family="paragraph" style:parent-style-name="Heading_20_5">
      <style:paragraph-properties fo:margin-left="-0.0008in" fo:margin-right="0.3744in" fo:margin-top="0in" fo:margin-bottom="0in" style:contextual-spacing="false"/>
    </style:style>
    <style:style style:name="P17" style:family="paragraph" style:parent-style-name="Text_20_body">
      <style:paragraph-properties fo:margin-top="0.0047in" fo:margin-bottom="0in" style:contextual-spacing="false"/>
      <style:text-properties style:font-name="Source Sans Pro Semibold" fo:font-size="2.5pt" fo:font-weight="bold" style:font-size-asian="2.5pt" style:font-weight-asian="bold"/>
    </style:style>
    <style:style style:name="P18" style:family="paragraph" style:parent-style-name="Text_20_body">
      <style:paragraph-properties fo:margin-top="0.1681in" fo:margin-bottom="0in" style:contextual-spacing="false"/>
      <style:text-properties style:font-name="Source Sans Pro Semibold" fo:font-size="10pt" fo:font-weight="bold" style:font-size-asian="10pt" style:font-weight-asian="bold"/>
    </style:style>
    <style:style style:name="P19" style:family="paragraph" style:parent-style-name="Heading_20_7">
      <style:paragraph-properties fo:margin-left="0.9965in" fo:margin-right="0in" fo:margin-top="0.0701in" fo:margin-bottom="0in" style:contextual-spacing="false"/>
    </style:style>
    <style:style style:name="P20" style:family="paragraph" style:parent-style-name="Standard">
      <style:paragraph-properties fo:margin-left="0.9965in" fo:margin-right="0in" fo:margin-top="0in" fo:margin-bottom="0in" style:contextual-spacing="false" fo:line-height="0.1709in" fo:text-align="center" style:justify-single-word="false" fo:text-indent="0in" style:auto-text-indent="false"/>
    </style:style>
    <style:style style:name="P21" style:family="paragraph" style:parent-style-name="Heading_20_7">
      <style:paragraph-properties fo:margin-left="0.9965in" fo:margin-right="0in" fo:margin-top="0.1583in" fo:margin-bottom="0in" style:contextual-spacing="false"/>
    </style:style>
    <style:style style:name="P22" style:family="paragraph" style:parent-style-name="Heading_20_7">
      <style:paragraph-properties fo:margin-left="0in" fo:margin-right="0.672in" fo:margin-top="0.0701in" fo:margin-bottom="0in" style:contextual-spacing="false" fo:break-before="column"/>
    </style:style>
    <style:style style:name="P23" style:family="paragraph" style:parent-style-name="Standard">
      <style:paragraph-properties fo:margin-left="0in" fo:margin-right="0.672in" fo:margin-top="0in" fo:margin-bottom="0in" style:contextual-spacing="false" fo:line-height="0.1709in" fo:text-align="center" style:justify-single-word="false" fo:text-indent="0in" style:auto-text-indent="false"/>
    </style:style>
    <style:style style:name="P24" style:family="paragraph" style:parent-style-name="Heading_20_7">
      <style:paragraph-properties fo:margin-left="0in" fo:margin-right="0.672in" fo:margin-top="0.1583in" fo:margin-bottom="0in" style:contextual-spacing="false"/>
    </style:style>
    <style:style style:name="P25" style:family="paragraph" style:parent-style-name="Text_20_body" style:master-page-name="Converted2">
      <style:paragraph-properties fo:margin-top="0.2756in" fo:margin-bottom="0in" style:contextual-spacing="false" style:page-number="auto"/>
      <style:text-properties style:font-name="Source Sans Pro" fo:font-size="19pt" style:font-size-asian="19pt"/>
    </style:style>
    <style:style style:name="P26" style:family="paragraph" style:parent-style-name="Heading_20_3">
      <style:paragraph-properties fo:margin-left="3.6717in" fo:margin-right="1.761in" fo:line-height="95%"/>
    </style:style>
    <style:style style:name="P27" style:family="paragraph" style:parent-style-name="Standard">
      <style:paragraph-properties fo:margin-left="5.0665in" fo:margin-right="0in" fo:margin-top="0.0772in" fo:margin-bottom="0in" style:contextual-spacing="false" fo:text-align="left" style:justify-single-word="false" fo:text-indent="0in" style:auto-text-indent="false"/>
    </style:style>
    <style:style style:name="P28" style:family="paragraph" style:parent-style-name="Text_20_body" style:master-page-name="Converted3">
      <style:paragraph-properties style:page-number="auto"/>
      <style:text-properties style:font-name="Source Sans Pro" fo:font-size="10pt" style:font-size-asian="10pt"/>
    </style:style>
    <style:style style:name="P29" style:family="paragraph" style:parent-style-name="Text_20_body">
      <style:paragraph-properties fo:margin-top="0.1598in" fo:margin-bottom="0in" style:contextual-spacing="false"/>
      <style:text-properties style:font-name="Source Sans Pro" fo:font-size="10pt" style:font-size-asian="10pt"/>
    </style:style>
    <style:style style:name="P30" style:family="paragraph" style:parent-style-name="Text_20_body">
      <style:paragraph-properties fo:margin-top="0.0063in" fo:margin-bottom="0in" style:contextual-spacing="false"/>
      <style:text-properties style:font-name="Source Sans Pro" fo:font-size="9.5pt" style:font-size-asian="9.5pt"/>
    </style:style>
    <style:style style:name="P31" style:family="paragraph" style:parent-style-name="Heading_20_6">
      <style:paragraph-properties fo:margin-left="0.3937in" fo:margin-right="0in" fo:margin-top="0.0693in" fo:margin-bottom="0in" style:contextual-spacing="false" fo:line-height="0.1862in"/>
    </style:style>
    <style:style style:name="P32" style:family="paragraph" style:parent-style-name="Standard">
      <style:paragraph-properties fo:margin-left="0.3937in" fo:margin-right="0in" fo:margin-top="0in" fo:margin-bottom="0in" style:contextual-spacing="false" fo:line-height="0.1689in" fo:text-align="left" style:justify-single-word="false" fo:text-indent="0in" style:auto-text-indent="false"/>
    </style:style>
    <style:style style:name="P33" style:family="paragraph" style:parent-style-name="Text_20_body">
      <style:paragraph-properties fo:margin-top="0.1366in" fo:margin-bottom="0in" style:contextual-spacing="false"/>
      <style:text-properties style:font-name="Source Sans Pro" fo:font-size="10pt" style:font-size-asian="10pt"/>
    </style:style>
    <style:style style:name="P34" style:family="paragraph" style:parent-style-name="Heading_20_6">
      <style:paragraph-properties fo:margin-left="0.3937in" fo:margin-right="0in" fo:line-height="0.1862in"/>
    </style:style>
    <style:style style:name="P35" style:family="paragraph" style:parent-style-name="Text_20_body">
      <style:paragraph-properties fo:margin-top="0.1374in" fo:margin-bottom="0in" style:contextual-spacing="false"/>
      <style:text-properties style:font-name="Source Sans Pro" fo:font-size="10pt" style:font-size-asian="10pt"/>
    </style:style>
    <style:style style:name="P36" style:family="paragraph" style:parent-style-name="Heading_20_6">
      <style:paragraph-properties fo:margin-left="0.3937in" fo:margin-right="0in" fo:margin-top="0.0008in" fo:margin-bottom="0in" style:contextual-spacing="false" fo:line-height="0.1862in"/>
    </style:style>
    <style:style style:name="P37" style:family="paragraph" style:parent-style-name="Standard">
      <style:paragraph-properties fo:margin-left="0.3937in" fo:margin-right="0in" fo:margin-top="0.0008in" fo:margin-bottom="0in" style:contextual-spacing="false" fo:line-height="95%" fo:text-align="left" style:justify-single-word="false" fo:text-indent="0in" style:auto-text-indent="false"/>
    </style:style>
    <style:style style:name="P38" style:family="paragraph" style:parent-style-name="Text_20_body">
      <style:paragraph-properties fo:margin-top="0.1535in" fo:margin-bottom="0in" style:contextual-spacing="false"/>
      <style:text-properties style:font-name="Source Sans Pro" fo:font-size="10pt" style:font-size-asian="10pt"/>
    </style:style>
    <style:style style:name="P39" style:family="paragraph" style:parent-style-name="Heading_20_7">
      <style:paragraph-properties fo:margin-left="0.3937in" fo:margin-right="0in" fo:text-align="left" style:justify-single-word="false"/>
    </style:style>
    <style:style style:name="P40" style:family="paragraph" style:parent-style-name="Standard">
      <style:paragraph-properties fo:margin-left="0.3937in" fo:margin-right="0in" fo:margin-top="0.0028in" fo:margin-bottom="0in" style:contextual-spacing="false" fo:line-height="95%" fo:text-align="left" style:justify-single-word="false" fo:text-indent="0in" style:auto-text-indent="false"/>
    </style:style>
    <style:style style:name="P41" style:family="paragraph" style:parent-style-name="Text_20_body">
      <style:paragraph-properties fo:margin-top="0.1398in" fo:margin-bottom="0in" style:contextual-spacing="false"/>
      <style:text-properties style:font-name="Source Sans Pro" fo:font-size="10pt" style:font-size-asian="10pt"/>
    </style:style>
    <style:style style:name="P42" style:family="paragraph" style:parent-style-name="Standard">
      <style:paragraph-properties fo:margin-left="0.3937in" fo:margin-right="0in" fo:margin-top="0.0016in" fo:margin-bottom="0in" style:contextual-spacing="false" fo:line-height="95%" fo:text-align="left" style:justify-single-word="false" fo:text-indent="0in" style:auto-text-indent="false"/>
    </style:style>
    <style:style style:name="P43" style:family="paragraph" style:parent-style-name="Heading_20_6">
      <style:paragraph-properties fo:margin-left="0.3654in" fo:margin-right="0in" fo:margin-top="0.0693in" fo:margin-bottom="0in" style:contextual-spacing="false" fo:line-height="0.1862in" fo:break-before="column"/>
    </style:style>
    <style:style style:name="P44" style:family="paragraph" style:parent-style-name="Standard">
      <style:paragraph-properties fo:margin-left="0.3654in" fo:margin-right="0in" fo:margin-top="0in" fo:margin-bottom="0in" style:contextual-spacing="false" fo:line-height="0.1689in" fo:text-align="left" style:justify-single-word="false" fo:text-indent="0in" style:auto-text-indent="false"/>
    </style:style>
    <style:style style:name="P45" style:family="paragraph" style:parent-style-name="Heading_20_6">
      <style:paragraph-properties fo:margin-left="0.3654in" fo:margin-right="0in" fo:line-height="0.1862in"/>
    </style:style>
    <style:style style:name="P46" style:family="paragraph" style:parent-style-name="Standard">
      <style:paragraph-properties fo:margin-left="0.3654in" fo:margin-right="0.6654in" fo:margin-top="0.0008in" fo:margin-bottom="0in" style:contextual-spacing="false" fo:line-height="95%" fo:text-align="left" style:justify-single-word="false" fo:text-indent="0in" style:auto-text-indent="false"/>
    </style:style>
    <style:style style:name="P47" style:family="paragraph" style:parent-style-name="Text_20_body">
      <style:paragraph-properties fo:margin-top="0.1402in" fo:margin-bottom="0in" style:contextual-spacing="false"/>
      <style:text-properties style:font-name="Source Sans Pro" fo:font-size="10pt" style:font-size-asian="10pt"/>
    </style:style>
    <style:style style:name="P48" style:family="paragraph" style:parent-style-name="Standard">
      <style:paragraph-properties fo:margin-left="0.3654in" fo:margin-right="0.6654in" fo:margin-top="0.002in" fo:margin-bottom="0in" style:contextual-spacing="false" fo:line-height="95%" fo:text-align="left" style:justify-single-word="false" fo:text-indent="0in" style:auto-text-indent="false"/>
    </style:style>
    <style:style style:name="P49" style:family="paragraph" style:parent-style-name="Standard">
      <style:paragraph-properties fo:margin-left="0.3654in" fo:margin-right="0in" fo:margin-top="0in" fo:margin-bottom="0in" style:contextual-spacing="false" fo:line-height="0.1693in" fo:text-align="left" style:justify-single-word="false" fo:text-indent="0in" style:auto-text-indent="false"/>
    </style:style>
    <style:style style:name="P50" style:family="paragraph" style:parent-style-name="Heading_20_6">
      <style:paragraph-properties fo:margin-left="0.3654in" fo:margin-right="0in" fo:margin-top="0.0008in" fo:margin-bottom="0in" style:contextual-spacing="false" fo:line-height="0.1862in"/>
    </style:style>
    <style:style style:name="P51" style:family="paragraph" style:parent-style-name="Standard">
      <style:paragraph-properties fo:margin-left="0.3654in" fo:margin-right="1.0543in" fo:margin-top="0.0008in" fo:margin-bottom="0in" style:contextual-spacing="false" fo:line-height="95%" fo:text-align="left" style:justify-single-word="false" fo:text-indent="0in" style:auto-text-indent="false"/>
    </style:style>
    <style:style style:name="P52" style:family="paragraph" style:parent-style-name="Text_20_body" style:master-page-name="Converted4">
      <style:paragraph-properties style:page-number="auto"/>
      <style:text-properties style:font-name="Source Sans Pro" fo:font-size="19pt" style:font-size-asian="19pt"/>
    </style:style>
    <style:style style:name="P53" style:family="paragraph" style:parent-style-name="Text_20_body">
      <style:text-properties style:font-name="Source Sans Pro" fo:font-size="19pt" style:font-size-asian="19pt"/>
    </style:style>
    <style:style style:name="P54" style:family="paragraph" style:parent-style-name="Text_20_body">
      <style:paragraph-properties fo:margin-top="0.2457in" fo:margin-bottom="0in" style:contextual-spacing="false"/>
      <style:text-properties style:font-name="Source Sans Pro" fo:font-size="19pt" style:font-size-asian="19pt"/>
    </style:style>
    <style:style style:name="P55" style:family="paragraph" style:parent-style-name="Heading_20_3">
      <style:paragraph-properties fo:margin-left="1.5945in" fo:margin-right="3.6575in" fo:line-height="95%"/>
    </style:style>
    <style:style style:name="P56" style:family="paragraph" style:parent-style-name="Standard">
      <style:paragraph-properties fo:margin-left="1.5945in" fo:margin-right="3.1701in" fo:margin-top="0.0047in" fo:margin-bottom="0in" style:contextual-spacing="false" fo:line-height="95%" fo:text-align="left" style:justify-single-word="false" fo:text-indent="0in" style:auto-text-indent="false"/>
    </style:style>
    <style:style style:name="P57" style:family="paragraph" style:parent-style-name="Standard">
      <style:paragraph-properties fo:margin-left="0in" fo:margin-right="0.7555in" fo:margin-top="0.0854in" fo:margin-bottom="0in" style:contextual-spacing="false" fo:text-align="center" style:justify-single-word="false" fo:text-indent="0in" style:auto-text-indent="false"/>
    </style:style>
    <style:style style:name="P58" style:family="paragraph" style:parent-style-name="Text_20_body">
      <style:text-properties style:font-name="Source Sans Pro" fo:font-size="6pt" style:font-size-asian="6pt"/>
    </style:style>
    <style:style style:name="P59" style:family="paragraph" style:parent-style-name="Text_20_body">
      <style:paragraph-properties fo:margin-top="0.0181in" fo:margin-bottom="0in" style:contextual-spacing="false"/>
      <style:text-properties style:font-name="Source Sans Pro" fo:font-size="6pt" style:font-size-asian="6pt"/>
    </style:style>
    <style:style style:name="P60" style:family="paragraph" style:parent-style-name="Standard">
      <style:paragraph-properties fo:margin-left="0.3937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89in" style:type="right"/>
        </style:tab-stops>
      </style:paragraph-properties>
    </style:style>
    <style:style style:name="P61" style:family="paragraph" style:parent-style-name="Text_20_body" style:master-page-name="Converted5">
      <style:paragraph-properties style:page-number="auto"/>
      <style:text-properties style:font-name="Lato Black" fo:font-size="10pt" fo:font-weight="bold" style:font-size-asian="10pt" style:font-weight-asian="bold"/>
    </style:style>
    <style:style style:name="P62" style:family="paragraph" style:parent-style-name="Text_20_body">
      <style:text-properties style:font-name="Lato Black" fo:font-size="10pt" fo:font-weight="bold" style:font-size-asian="10pt" style:font-weight-asian="bold"/>
    </style:style>
    <style:style style:name="P63" style:family="paragraph" style:parent-style-name="Text_20_body">
      <style:paragraph-properties fo:margin-top="0.0165in" fo:margin-bottom="0in" style:contextual-spacing="false"/>
      <style:text-properties style:font-name="Lato Black" fo:font-size="10pt" fo:font-weight="bold" style:font-size-asian="10pt" style:font-weight-asian="bold"/>
    </style:style>
    <style:style style:name="P64" style:family="paragraph" style:parent-style-name="Text_20_body">
      <style:text-properties style:font-name="Source Sans Pro" fo:font-size="6pt" fo:font-weight="bold" style:font-size-asian="6pt" style:font-weight-asian="bold"/>
    </style:style>
    <style:style style:name="P65" style:family="paragraph" style:parent-style-name="Heading_20_6">
      <style:paragraph-properties fo:margin-left="2.4799in" fo:margin-right="0in" fo:margin-top="0.1728in" fo:margin-bottom="0in" style:contextual-spacing="false" fo:line-height="100%"/>
    </style:style>
    <style:style style:name="P66" style:family="paragraph" style:parent-style-name="Text_20_body">
      <style:paragraph-properties fo:margin-top="0.1791in" fo:margin-bottom="0in" style:contextual-spacing="false"/>
      <style:text-properties style:font-name="Source Sans Pro" fo:font-size="11pt" fo:font-weight="bold" style:font-size-asian="11pt" style:font-weight-asian="bold"/>
    </style:style>
    <style:style style:name="P67" style:family="paragraph" style:parent-style-name="Standard">
      <style:paragraph-properties fo:margin-left="1.0602in" fo:margin-right="0in" fo:margin-top="0.0008in" fo:margin-bottom="0in" style:contextual-spacing="false" fo:text-align="left" style:justify-single-word="false" fo:text-indent="0in" style:auto-text-indent="false"/>
    </style:style>
    <style:style style:name="P68" style:family="paragraph" style:parent-style-name="Text_20_body">
      <style:text-properties style:font-name="Verdana" fo:font-size="8pt" fo:font-weight="bold" style:font-size-asian="8pt" style:font-weight-asian="bold"/>
    </style:style>
    <style:style style:name="P69" style:family="paragraph" style:parent-style-name="Text_20_body">
      <style:paragraph-properties fo:margin-top="0.0138in" fo:margin-bottom="0in" style:contextual-spacing="false"/>
      <style:text-properties style:font-name="Verdana" fo:font-size="8pt" fo:font-weight="bold" style:font-size-asian="8pt" style:font-weight-asian="bold"/>
    </style:style>
    <style:style style:name="P70" style:family="paragraph" style:parent-style-name="Standard">
      <style:paragraph-properties fo:margin-left="3.0346in" fo:margin-right="0in" fo:margin-top="0in" fo:margin-bottom="0in" style:contextual-spacing="false" fo:text-align="left" style:justify-single-word="false" fo:text-indent="0in" style:auto-text-indent="false"/>
    </style:style>
    <style:style style:name="P71" style:family="paragraph" style:parent-style-name="Standard">
      <style:paragraph-properties fo:margin-left="3.0346in" fo:margin-right="0.8937in" fo:margin-top="0.0047in" fo:margin-bottom="0in" style:contextual-spacing="false" fo:line-height="105%" fo:text-align="left" style:justify-single-word="false" fo:text-indent="-0.0008in" style:auto-text-indent="false"/>
    </style:style>
    <style:style style:name="P72" style:family="paragraph" style:parent-style-name="Text_20_body">
      <style:paragraph-properties fo:margin-top="0.002in" fo:margin-bottom="0in" style:contextual-spacing="false"/>
      <style:text-properties style:font-name="Verdana" fo:font-size="8pt" style:font-size-asian="8pt"/>
    </style:style>
    <style:style style:name="P73" style:family="paragraph" style:parent-style-name="Standard">
      <style:paragraph-properties fo:margin-left="3.0346in" fo:margin-right="0in" fo:margin-top="0.0008in" fo:margin-bottom="0in" style:contextual-spacing="false" fo:text-align="left" style:justify-single-word="false" fo:text-indent="0in" style:auto-text-indent="false"/>
    </style:style>
    <style:style style:name="P74" style:family="paragraph" style:parent-style-name="Text_20_body">
      <style:paragraph-properties fo:margin-top="0.0382in" fo:margin-bottom="0in" style:contextual-spacing="false"/>
      <style:text-properties style:font-name="Verdana" fo:font-size="8pt" fo:font-weight="bold" style:font-size-asian="8pt" style:font-weight-asian="bold"/>
    </style:style>
    <style:style style:name="P75" style:family="paragraph" style:parent-style-name="Standard">
      <style:paragraph-properties fo:margin-left="1.0602in" fo:margin-right="1.411in" fo:margin-top="0in" fo:margin-bottom="0.0382in" style:contextual-spacing="false" fo:line-height="104%" fo:text-align="justify" style:justify-single-word="false" fo:text-indent="0.6925in" style:auto-text-indent="false"/>
    </style:style>
    <style:style style:name="P76" style:family="paragraph" style:parent-style-name="Table_20_Paragraph">
      <style:paragraph-properties fo:margin-left="0.0047in" fo:margin-right="0.0008in" fo:margin-top="0.0362in" fo:margin-bottom="0in" style:contextual-spacing="false" fo:text-align="center" style:justify-single-word="false"/>
    </style:style>
    <style:style style:name="P77" style:family="paragraph" style:parent-style-name="Table_20_Paragraph">
      <style:paragraph-properties fo:margin-left="0.4445in" fo:margin-right="0in" fo:margin-top="0.0362in" fo:margin-bottom="0in" style:contextual-spacing="false"/>
    </style:style>
    <style:style style:name="P78" style:family="paragraph" style:parent-style-name="Table_20_Paragraph">
      <style:paragraph-properties fo:margin-left="0.0102in" fo:margin-right="0.0075in" fo:margin-top="0.0362in" fo:margin-bottom="0in" style:contextual-spacing="false" fo:text-align="center" style:justify-single-word="false"/>
    </style:style>
    <style:style style:name="P79" style:family="paragraph" style:parent-style-name="Table_20_Paragraph">
      <style:paragraph-properties fo:margin-left="0.0075in" fo:margin-right="0.0063in" fo:margin-top="0.0362in" fo:margin-bottom="0in" style:contextual-spacing="false" fo:text-align="center" style:justify-single-word="false"/>
    </style:style>
    <style:style style:name="P80" style:family="paragraph" style:parent-style-name="Table_20_Paragraph">
      <style:paragraph-properties fo:margin-left="0.0075in" fo:margin-right="0.0075in" fo:margin-top="0.0362in" fo:margin-bottom="0in" style:contextual-spacing="false" fo:text-align="center" style:justify-single-word="false"/>
    </style:style>
    <style:style style:name="P81" style:family="paragraph" style:parent-style-name="Table_20_Paragraph">
      <style:paragraph-properties fo:margin-left="0.0047in" fo:margin-right="0in" fo:margin-top="0.0362in" fo:margin-bottom="0in" style:contextual-spacing="false" fo:text-align="center" style:justify-single-word="false"/>
    </style:style>
    <style:style style:name="P82" style:family="paragraph" style:parent-style-name="Table_20_Paragraph">
      <style:paragraph-properties fo:margin-left="0.0791in" fo:margin-right="0in" fo:margin-top="0.0362in" fo:margin-bottom="0in" style:contextual-spacing="false"/>
    </style:style>
    <style:style style:name="P83" style:family="paragraph" style:parent-style-name="Table_20_Paragraph">
      <style:paragraph-properties fo:margin-left="0.0102in" fo:margin-right="0.0008in" fo:margin-top="0.0362in" fo:margin-bottom="0in" style:contextual-spacing="false" fo:text-align="center" style:justify-single-word="false"/>
    </style:style>
    <style:style style:name="P84" style:family="paragraph" style:parent-style-name="Table_20_Paragraph">
      <style:paragraph-properties fo:margin-left="0.0075in" fo:margin-right="0in" fo:margin-top="0.0374in" fo:margin-bottom="0in" style:contextual-spacing="false" fo:text-align="center" style:justify-single-word="false"/>
    </style:style>
    <style:style style:name="P85" style:family="paragraph" style:parent-style-name="Table_20_Paragraph">
      <style:paragraph-properties fo:margin-left="0.0528in" fo:margin-right="0in" fo:line-height="0.0957in" fo:text-indent="0.2035in" style:auto-text-indent="false"/>
    </style:style>
    <style:style style:name="P86" style:family="paragraph" style:parent-style-name="Text_20_body">
      <style:paragraph-properties fo:margin-top="0.022in" fo:margin-bottom="0in" style:contextual-spacing="false"/>
      <style:text-properties style:font-name="Verdana" fo:font-size="8pt" style:font-size-asian="8pt"/>
    </style:style>
    <style:style style:name="P87" style:family="paragraph" style:parent-style-name="Standard">
      <style:paragraph-properties fo:margin-left="1.0598in" fo:margin-right="1.4102in" fo:margin-top="0in" fo:margin-bottom="0in" style:contextual-spacing="false" fo:line-height="104%" fo:text-align="justify" style:justify-single-word="false" fo:text-indent="0.6929in" style:auto-text-indent="false"/>
    </style:style>
    <style:style style:name="P88" style:family="paragraph" style:parent-style-name="Text_20_body">
      <style:paragraph-properties fo:margin-top="0.0063in" fo:margin-bottom="0in" style:contextual-spacing="false"/>
      <style:text-properties style:font-name="Verdana" fo:font-size="3.5pt" style:font-size-asian="3.5pt"/>
    </style:style>
    <style:style style:name="P89" style:family="paragraph" style:parent-style-name="Table_20_Paragraph">
      <style:paragraph-properties fo:margin-left="0.0043in" fo:margin-right="0.0008in" fo:margin-top="0.0354in" fo:margin-bottom="0in" style:contextual-spacing="false" fo:text-align="center" style:justify-single-word="false"/>
    </style:style>
    <style:style style:name="P90" style:family="paragraph" style:parent-style-name="Table_20_Paragraph">
      <style:paragraph-properties fo:margin-left="0.4409in" fo:margin-right="0in" fo:margin-top="0.0354in" fo:margin-bottom="0in" style:contextual-spacing="false"/>
    </style:style>
    <style:style style:name="P91" style:family="paragraph" style:parent-style-name="Table_20_Paragraph">
      <style:paragraph-properties fo:margin-left="0.0102in" fo:margin-right="0.0071in" fo:margin-top="0.0354in" fo:margin-bottom="0in" style:contextual-spacing="false" fo:text-align="center" style:justify-single-word="false"/>
    </style:style>
    <style:style style:name="P92" style:family="paragraph" style:parent-style-name="Table_20_Paragraph">
      <style:paragraph-properties fo:margin-left="0.0075in" fo:margin-right="0.0063in" fo:margin-top="0.0354in" fo:margin-bottom="0in" style:contextual-spacing="false" fo:text-align="center" style:justify-single-word="false"/>
    </style:style>
    <style:style style:name="P93" style:family="paragraph" style:parent-style-name="Table_20_Paragraph">
      <style:paragraph-properties fo:margin-left="0.0075in" fo:margin-right="0.0055in" fo:margin-top="0.0327in" fo:margin-bottom="0in" style:contextual-spacing="false" fo:text-align="center" style:justify-single-word="false"/>
    </style:style>
    <style:style style:name="P94" style:family="paragraph" style:parent-style-name="Table_20_Paragraph">
      <style:paragraph-properties fo:margin-left="0.0035in" fo:margin-right="0.0043in" fo:margin-top="0.0382in" fo:margin-bottom="0in" style:contextual-spacing="false" fo:text-align="center" style:justify-single-word="false"/>
    </style:style>
    <style:style style:name="P95" style:family="paragraph" style:parent-style-name="Table_20_Paragraph">
      <style:paragraph-properties fo:margin-left="0.0791in" fo:margin-right="0in" fo:line-height="0.0929in"/>
    </style:style>
    <style:style style:name="P96" style:family="paragraph" style:parent-style-name="Table_20_Paragraph">
      <style:paragraph-properties fo:margin-left="0.0791in" fo:margin-right="0in" fo:line-height="0.0917in"/>
    </style:style>
    <style:style style:name="P97" style:family="paragraph" style:parent-style-name="Table_20_Paragraph">
      <style:paragraph-properties fo:margin-left="0.0102in" fo:margin-right="0in" fo:margin-top="0.0382in" fo:margin-bottom="0in" style:contextual-spacing="false" fo:text-align="center" style:justify-single-word="false"/>
    </style:style>
    <style:style style:name="P98" style:family="paragraph" style:parent-style-name="Table_20_Paragraph">
      <style:paragraph-properties fo:margin-left="0.0075in" fo:margin-right="0in" fo:margin-top="0.0398in" fo:margin-bottom="0in" style:contextual-spacing="false" fo:text-align="center" style:justify-single-word="false"/>
    </style:style>
    <style:style style:name="P99" style:family="paragraph" style:parent-style-name="Text_20_body">
      <style:paragraph-properties fo:margin-top="0.0075in" fo:margin-bottom="0in" style:contextual-spacing="false"/>
      <style:text-properties style:font-name="Verdana" fo:font-size="8pt" style:font-size-asian="8pt"/>
    </style:style>
    <style:style style:name="P100" style:family="paragraph" style:parent-style-name="Standard">
      <style:paragraph-properties fo:margin-left="1.7535in" fo:margin-right="0in" fo:margin-top="0.0008in" fo:margin-bottom="0in" style:contextual-spacing="false" fo:text-align="left" style:justify-single-word="false" fo:text-indent="0in" style:auto-text-indent="false"/>
    </style:style>
    <style:style style:name="P101" style:family="paragraph" style:parent-style-name="Text_20_body">
      <style:text-properties style:font-name="Verdana" fo:font-size="8pt" style:font-size-asian="8pt"/>
    </style:style>
    <style:style style:name="P102" style:family="paragraph" style:parent-style-name="Text_20_body">
      <style:paragraph-properties fo:margin-top="0.0154in" fo:margin-bottom="0in" style:contextual-spacing="false"/>
      <style:text-properties style:font-name="Verdana" fo:font-size="8pt" style:font-size-asian="8pt"/>
    </style:style>
    <style:style style:name="P103" style:family="paragraph" style:parent-style-name="Standard">
      <style:paragraph-properties fo:margin-left="0in" fo:margin-right="0.5028in" fo:margin-top="0in" fo:margin-bottom="0in" style:contextual-spacing="false" fo:text-align="center" style:justify-single-word="false" fo:text-indent="0in" style:auto-text-indent="false"/>
    </style:style>
    <style:style style:name="P104" style:family="paragraph" style:parent-style-name="Text_20_body">
      <style:paragraph-properties fo:margin-top="0.0272in" fo:margin-bottom="0in" style:contextual-spacing="false"/>
      <style:text-properties style:font-name="Verdana" fo:font-size="8pt" style:font-size-asian="8pt"/>
    </style:style>
    <style:style style:name="P105" style:family="paragraph" style:parent-style-name="Standard">
      <style:paragraph-properties fo:margin-left="0in" fo:margin-right="0.5016in" fo:margin-top="0.0008in" fo:margin-bottom="0in" style:contextual-spacing="false" fo:text-align="center" style:justify-single-word="false" fo:text-indent="0in" style:auto-text-indent="false"/>
    </style:style>
    <style:style style:name="P106" style:family="paragraph" style:parent-style-name="Standard">
      <style:paragraph-properties fo:margin-left="0in" fo:margin-right="0.5028in" fo:margin-top="0.0043in" fo:margin-bottom="0in" style:contextual-spacing="false" fo:text-align="center" style:justify-single-word="false" fo:text-indent="0in" style:auto-text-indent="false"/>
    </style:style>
    <style:style style:name="P107" style:family="paragraph" style:parent-style-name="Text_20_body" style:master-page-name="Converted6">
      <style:paragraph-properties fo:margin-top="0.2063in" fo:margin-bottom="0in" style:contextual-spacing="false" style:page-number="auto"/>
      <style:text-properties style:font-name="Verdana" fo:font-size="13pt" fo:font-weight="bold" style:font-size-asian="13pt" style:font-weight-asian="bold"/>
    </style:style>
    <style:style style:name="P108" style:family="paragraph" style:parent-style-name="Heading_20_9">
      <style:paragraph-properties fo:margin-left="-0.0008in" fo:margin-right="0.448in" fo:margin-top="0.0016in" fo:margin-bottom="0in" style:contextual-spacing="false"/>
    </style:style>
    <style:style style:name="P109" style:family="paragraph" style:parent-style-name="Text_20_body">
      <style:paragraph-properties fo:margin-top="0.0236in" fo:margin-bottom="0in" style:contextual-spacing="false"/>
      <style:text-properties fo:font-size="8.5pt" fo:font-weight="bold" style:font-size-asian="8.5pt" style:font-weight-asian="bold"/>
    </style:style>
    <style:style style:name="P110" style:family="paragraph" style:parent-style-name="Standard">
      <style:paragraph-properties fo:margin-left="3.6043in" fo:margin-right="1.7902in" fo:margin-top="0.0008in" fo:margin-bottom="0in" style:contextual-spacing="false" fo:line-height="103%" fo:text-align="justify" style:justify-single-word="false" fo:text-indent="0in" style:auto-text-indent="false"/>
    </style:style>
    <style:style style:name="P111" style:family="paragraph" style:parent-style-name="List_20_Paragraph" style:list-style-name="WWNum1">
      <style:paragraph-properties fo:margin-left="1.3457in" fo:margin-right="1.7898in" fo:margin-top="0.0591in" fo:margin-bottom="0in" style:contextual-spacing="false" fo:line-height="101%" fo:text-align="justify" style:justify-single-word="false" fo:text-indent="0in" style:auto-text-indent="false">
        <style:tab-stops>
          <style:tab-stop style:position="1.4862in"/>
        </style:tab-stops>
      </style:paragraph-properties>
    </style:style>
    <style:style style:name="P112" style:family="paragraph" style:parent-style-name="Text_20_body">
      <style:paragraph-properties fo:margin-top="0.0028in" fo:margin-bottom="0.0008in" style:contextual-spacing="false"/>
      <style:text-properties fo:font-size="3.5pt" style:font-size-asian="3.5pt"/>
    </style:style>
    <style:style style:name="P113" style:family="paragraph" style:parent-style-name="Table_20_Paragraph">
      <style:paragraph-properties fo:margin-left="0.3866in" fo:margin-right="0in" fo:margin-top="0.0311in" fo:margin-bottom="0in" style:contextual-spacing="false"/>
    </style:style>
    <style:style style:name="P114" style:family="paragraph" style:parent-style-name="Table_20_Paragraph">
      <style:paragraph-properties fo:margin-left="0.1264in" fo:margin-right="0.1252in" fo:margin-top="0.0311in" fo:margin-bottom="0in" style:contextual-spacing="false" fo:text-align="center" style:justify-single-word="false"/>
    </style:style>
    <style:style style:name="P115" style:family="paragraph" style:parent-style-name="Table_20_Paragraph">
      <style:paragraph-properties fo:margin-left="0.4591in" fo:margin-right="0.0382in" fo:margin-top="0.1161in" fo:margin-bottom="0in" style:contextual-spacing="false" fo:line-height="106%" fo:text-indent="-0.4146in" style:auto-text-indent="false"/>
    </style:style>
    <style:style style:name="P116" style:family="paragraph" style:parent-style-name="Table_20_Paragraph">
      <style:paragraph-properties fo:margin-top="0.0528in" fo:margin-bottom="0in" style:contextual-spacing="false"/>
      <style:text-properties fo:font-size="7.5pt" style:font-size-asian="7.5pt"/>
    </style:style>
    <style:style style:name="P117" style:family="paragraph" style:parent-style-name="Table_20_Paragraph">
      <style:paragraph-properties fo:margin-left="1.1472in" fo:margin-right="0.1543in" fo:line-height="106%" fo:text-indent="-0.9898in" style:auto-text-indent="false"/>
    </style:style>
    <style:style style:name="P118" style:family="paragraph" style:parent-style-name="Table_20_Paragraph">
      <style:paragraph-properties fo:margin-left="0.4102in" fo:margin-right="0.0319in" fo:margin-top="0.1173in" fo:margin-bottom="0in" style:contextual-spacing="false" fo:line-height="105%" fo:text-indent="-0.0917in" style:auto-text-indent="false"/>
    </style:style>
    <style:style style:name="P119" style:family="paragraph" style:parent-style-name="Table_20_Paragraph">
      <style:paragraph-properties fo:margin-left="0.7693in" fo:margin-right="0in" fo:margin-top="0.0311in" fo:margin-bottom="0in" style:contextual-spacing="false" fo:line-height="106%" fo:text-indent="-0.7311in" style:auto-text-indent="false"/>
    </style:style>
    <style:style style:name="P120" style:family="paragraph" style:parent-style-name="Table_20_Paragraph">
      <style:paragraph-properties fo:margin-left="0.1264in" fo:margin-right="0.1228in" fo:margin-top="0.0311in" fo:margin-bottom="0in" style:contextual-spacing="false" fo:text-align="center" style:justify-single-word="false"/>
    </style:style>
    <style:style style:name="P121" style:family="paragraph" style:parent-style-name="Table_20_Paragraph">
      <style:paragraph-properties fo:margin-left="0.3984in" fo:margin-right="0.0319in" fo:margin-top="0.0008in" fo:margin-bottom="0in" style:contextual-spacing="false" fo:line-height="106%" fo:text-indent="-0.3598in" style:auto-text-indent="false"/>
    </style:style>
    <style:style style:name="P122" style:family="paragraph" style:parent-style-name="Table_20_Paragraph">
      <style:paragraph-properties fo:margin-left="0.9736in" fo:margin-right="0.1543in" fo:margin-top="0.0311in" fo:margin-bottom="0in" style:contextual-spacing="false" fo:line-height="105%" fo:text-indent="-0.7953in" style:auto-text-indent="false"/>
    </style:style>
    <style:style style:name="P123" style:family="paragraph" style:parent-style-name="Table_20_Paragraph">
      <style:paragraph-properties fo:margin-left="1.1472in" fo:margin-right="0.3846in" fo:margin-top="0.0311in" fo:margin-bottom="0in" style:contextual-spacing="false" fo:line-height="106%" fo:text-indent="-0.7583in" style:auto-text-indent="false"/>
    </style:style>
    <style:style style:name="P124" style:family="paragraph" style:parent-style-name="Table_20_Paragraph">
      <style:paragraph-properties fo:margin-left="0.4417in" fo:margin-right="0.0709in" fo:margin-top="0.0882in" fo:margin-bottom="0in" style:contextual-spacing="false" fo:line-height="105%" fo:text-indent="-0.3634in" style:auto-text-indent="false"/>
    </style:style>
    <style:style style:name="P125" style:family="paragraph" style:parent-style-name="Table_20_Paragraph">
      <style:paragraph-properties fo:margin-left="0.1264in" fo:margin-right="0.1201in" fo:margin-top="0.0311in" fo:margin-bottom="0in" style:contextual-spacing="false" fo:line-height="105%" fo:text-align="center" style:justify-single-word="false"/>
    </style:style>
    <style:style style:name="P126" style:family="paragraph" style:parent-style-name="Table_20_Paragraph">
      <style:text-properties fo:font-size="7.5pt" style:font-size-asian="7.5pt"/>
    </style:style>
    <style:style style:name="P127" style:family="paragraph" style:parent-style-name="Table_20_Paragraph">
      <style:paragraph-properties fo:margin-top="0.0598in" fo:margin-bottom="0in" style:contextual-spacing="false"/>
      <style:text-properties fo:font-size="7.5pt" style:font-size-asian="7.5pt"/>
    </style:style>
    <style:style style:name="P128" style:family="paragraph" style:parent-style-name="Table_20_Paragraph">
      <style:paragraph-properties fo:margin-left="0.1638in" fo:margin-right="0.1583in" fo:line-height="105%" fo:text-align="center" style:justify-single-word="false" fo:text-indent="-0.0008in" style:auto-text-indent="false"/>
    </style:style>
    <style:style style:name="P129" style:family="paragraph" style:parent-style-name="Table_20_Paragraph">
      <style:paragraph-properties fo:margin-left="0.0055in" fo:margin-right="0in" fo:margin-top="0.0311in" fo:margin-bottom="0in" style:contextual-spacing="false" fo:text-align="center" style:justify-single-word="false"/>
    </style:style>
    <style:style style:name="P130" style:family="paragraph" style:parent-style-name="Table_20_Paragraph">
      <style:paragraph-properties fo:margin-left="0.0055in" fo:margin-right="0.0008in" fo:margin-top="0.0311in" fo:margin-bottom="0in" style:contextual-spacing="false" fo:text-align="center" style:justify-single-word="false"/>
    </style:style>
    <style:style style:name="P131" style:family="paragraph" style:parent-style-name="Table_20_Paragraph">
      <style:paragraph-properties fo:margin-left="0.6571in" fo:margin-right="0.0126in" fo:margin-top="0.0319in" fo:margin-bottom="0in" style:contextual-spacing="false" fo:line-height="105%" fo:text-indent="-0.5181in" style:auto-text-indent="false"/>
    </style:style>
    <style:style style:name="P132" style:family="paragraph" style:parent-style-name="Table_20_Paragraph">
      <style:paragraph-properties fo:margin-left="0.928in" fo:margin-right="0.0126in" fo:margin-top="0.0311in" fo:margin-bottom="0in" style:contextual-spacing="false" fo:line-height="106%" fo:text-indent="-0.8929in" style:auto-text-indent="false"/>
    </style:style>
    <style:style style:name="P133" style:family="paragraph" style:parent-style-name="Table_20_Paragraph">
      <style:paragraph-properties fo:margin-top="0.0134in" fo:margin-bottom="0in" style:contextual-spacing="false"/>
      <style:text-properties fo:font-size="7.5pt" style:font-size-asian="7.5pt"/>
    </style:style>
    <style:style style:name="P134" style:family="paragraph" style:parent-style-name="Table_20_Paragraph">
      <style:paragraph-properties fo:margin-left="0.0402in" fo:margin-right="0.0366in" fo:line-height="105%" fo:text-align="center" style:justify-single-word="false"/>
    </style:style>
    <style:style style:name="P135" style:family="paragraph" style:parent-style-name="Table_20_Paragraph">
      <style:paragraph-properties fo:margin-left="1.1472in" fo:margin-right="0.3547in" fo:margin-top="0.0319in" fo:margin-bottom="0in" style:contextual-spacing="false" fo:line-height="105%" fo:text-indent="-0.7898in" style:auto-text-indent="false"/>
    </style:style>
    <style:style style:name="P136" style:family="paragraph" style:parent-style-name="Table_20_Paragraph">
      <style:paragraph-properties fo:margin-left="0.3063in" fo:margin-right="0in" fo:margin-top="0.0319in" fo:margin-bottom="0in" style:contextual-spacing="false" fo:line-height="106%" fo:text-indent="-0.252in" style:auto-text-indent="false"/>
    </style:style>
    <style:style style:name="P137" style:family="paragraph" style:parent-style-name="Table_20_Paragraph">
      <style:paragraph-properties fo:margin-left="0.0055in" fo:margin-right="0.002in" fo:margin-top="0.0319in" fo:margin-bottom="0in" style:contextual-spacing="false" fo:text-align="center" style:justify-single-word="false"/>
    </style:style>
    <style:style style:name="P138" style:family="paragraph" style:parent-style-name="Text_20_body" style:master-page-name="Converted7">
      <style:paragraph-properties style:page-number="auto"/>
      <style:text-properties fo:font-size="10pt" style:font-size-asian="10pt"/>
    </style:style>
    <style:style style:name="P139" style:family="paragraph" style:parent-style-name="Text_20_body">
      <style:paragraph-properties fo:margin-top="0.1516in" fo:margin-bottom="0.0008in" style:contextual-spacing="false"/>
      <style:text-properties fo:font-size="10pt" style:font-size-asian="10pt"/>
    </style:style>
    <style:style style:name="P140" style:family="paragraph" style:parent-style-name="Table_20_Paragraph">
      <style:text-properties style:font-name="Times New Roman" fo:font-size="8pt" style:font-size-asian="8pt"/>
    </style:style>
    <style:style style:name="P141" style:family="paragraph" style:parent-style-name="Table_20_Paragraph">
      <style:paragraph-properties fo:margin-left="0.5819in" fo:margin-right="0in" fo:margin-top="0.0075in" fo:margin-bottom="0in" style:contextual-spacing="false"/>
    </style:style>
    <style:style style:name="P142" style:family="paragraph" style:parent-style-name="Table_20_Paragraph">
      <style:paragraph-properties fo:margin-left="0.0835in" fo:margin-right="0.0646in" fo:margin-top="0.0102in" fo:margin-bottom="0in" style:contextual-spacing="false" fo:line-height="98%" fo:text-align="center" style:justify-single-word="false" fo:text-indent="0.011in" style:auto-text-indent="false"/>
    </style:style>
    <style:style style:name="P143" style:family="paragraph" style:parent-style-name="List_20_Paragraph" style:list-style-name="WWNum1">
      <style:paragraph-properties fo:margin-left="1.3583in" fo:margin-right="1.7835in" fo:margin-top="0.0409in" fo:margin-bottom="0in" style:contextual-spacing="false" fo:line-height="100%" fo:text-align="left" style:justify-single-word="false" fo:text-indent="0.0016in" style:auto-text-indent="false">
        <style:tab-stops>
          <style:tab-stop style:position="1.4957in"/>
        </style:tab-stops>
      </style:paragraph-properties>
    </style:style>
    <style:style style:name="P144" style:family="paragraph" style:parent-style-name="List_20_Paragraph" style:list-style-name="WWNum1">
      <style:paragraph-properties fo:margin-left="1.3571in" fo:margin-right="1.7752in" fo:margin-top="0.0528in" fo:margin-bottom="0in" style:contextual-spacing="false" fo:line-height="102%" fo:text-align="left" style:justify-single-word="false" fo:text-indent="0.0035in" style:auto-text-indent="false">
        <style:tab-stops>
          <style:tab-stop style:position="1.4925in"/>
        </style:tab-stops>
      </style:paragraph-properties>
    </style:style>
    <style:style style:name="P145" style:family="paragraph" style:parent-style-name="List_20_Paragraph" style:list-style-name="WWNum1">
      <style:paragraph-properties fo:margin-left="1.3583in" fo:margin-right="1.7736in" fo:margin-top="0.0547in" fo:margin-bottom="0in" style:contextual-spacing="false" fo:line-height="100%" fo:text-align="left" style:justify-single-word="false" fo:text-indent="-0.0016in" style:auto-text-indent="false">
        <style:tab-stops>
          <style:tab-stop style:position="1.3583in"/>
          <style:tab-stop style:position="1.4957in"/>
        </style:tab-stops>
      </style:paragraph-properties>
    </style:style>
    <style:style style:name="P146" style:family="paragraph" style:parent-style-name="List_20_Paragraph" style:list-style-name="WWNum1">
      <style:paragraph-properties fo:margin-left="1.3583in" fo:margin-right="1.7772in" fo:margin-top="0.0583in" fo:margin-bottom="0in" style:contextual-spacing="false" fo:line-height="103%" fo:text-align="left" style:justify-single-word="false" fo:text-indent="-0.0008in" style:auto-text-indent="false">
        <style:tab-stops>
          <style:tab-stop style:position="1.3583in"/>
          <style:tab-stop style:position="1.5134in"/>
        </style:tab-stops>
      </style:paragraph-properties>
    </style:style>
    <style:style style:name="P147" style:family="paragraph" style:parent-style-name="List_20_Paragraph" style:list-style-name="WWNum1">
      <style:paragraph-properties fo:margin-left="1.3583in" fo:margin-right="1.7752in" fo:margin-top="0.0543in" fo:margin-bottom="0in" style:contextual-spacing="false" fo:line-height="100%" fo:text-align="left" style:justify-single-word="false" fo:text-indent="-0.0008in" style:auto-text-indent="false">
        <style:tab-stops>
          <style:tab-stop style:position="1.3583in"/>
          <style:tab-stop style:position="1.5563in"/>
        </style:tab-stops>
      </style:paragraph-properties>
    </style:style>
    <style:style style:name="P148" style:family="paragraph" style:parent-style-name="List_20_Paragraph" style:list-style-name="WWNum1">
      <style:paragraph-properties fo:margin-left="1.3591in" fo:margin-right="1.7799in" fo:margin-top="0.0591in" fo:margin-bottom="0in" style:contextual-spacing="false" fo:line-height="103%" fo:text-align="left" style:justify-single-word="false" fo:text-indent="-0.0016in" style:auto-text-indent="false">
        <style:tab-stops>
          <style:tab-stop style:position="1.3591in"/>
          <style:tab-stop style:position="1.4984in"/>
        </style:tab-stops>
      </style:paragraph-properties>
    </style:style>
    <style:style style:name="P149" style:family="paragraph" style:parent-style-name="Text_20_body">
      <style:paragraph-properties fo:margin-top="0.1154in" fo:margin-bottom="0in" style:contextual-spacing="false"/>
      <style:text-properties fo:font-size="8.5pt" style:font-size-asian="8.5pt"/>
    </style:style>
    <style:style style:name="P150" style:family="paragraph" style:parent-style-name="Standard">
      <style:paragraph-properties fo:margin-left="3.2972in" fo:margin-right="0in" fo:margin-top="0in" fo:margin-bottom="0in" style:contextual-spacing="false" fo:text-align="left" style:justify-single-word="false" fo:text-indent="0in" style:auto-text-indent="false"/>
    </style:style>
    <style:style style:name="P151" style:family="paragraph" style:parent-style-name="Text_20_body">
      <style:text-properties fo:font-size="8.5pt" style:font-size-asian="8.5pt"/>
    </style:style>
    <style:style style:name="P152" style:family="paragraph" style:parent-style-name="Text_20_body">
      <style:paragraph-properties fo:margin-top="0.0244in" fo:margin-bottom="0in" style:contextual-spacing="false"/>
      <style:text-properties fo:font-size="8.5pt" style:font-size-asian="8.5pt"/>
    </style:style>
    <style:style style:name="P153" style:family="paragraph" style:parent-style-name="Standard">
      <style:paragraph-properties fo:margin-left="0in" fo:margin-right="0.4193in" fo:margin-top="0in" fo:margin-bottom="0in" style:contextual-spacing="false" fo:text-align="center" style:justify-single-word="false" fo:text-indent="0in" style:auto-text-indent="false"/>
    </style:style>
    <style:style style:name="P154" style:family="paragraph" style:parent-style-name="Standard">
      <style:paragraph-properties fo:margin-left="0in" fo:margin-right="0.4098in" fo:margin-top="0.0008in" fo:margin-bottom="0in" style:contextual-spacing="false" fo:text-align="center" style:justify-single-word="false" fo:text-indent="0in" style:auto-text-indent="false"/>
    </style:style>
    <style:style style:name="P155" style:family="paragraph" style:parent-style-name="Text_20_body" style:master-page-name="Converted8">
      <style:paragraph-properties fo:margin-top="0.1264in" fo:margin-bottom="0in" style:contextual-spacing="false" style:page-number="auto"/>
      <style:text-properties fo:font-size="11pt" style:font-size-asian="11pt"/>
    </style:style>
    <style:style style:name="P156" style:family="paragraph" style:parent-style-name="Heading_20_6">
      <style:paragraph-properties fo:margin-left="2.2555in" fo:margin-right="0in" fo:line-height="100%"/>
    </style:style>
    <style:style style:name="P157" style:family="paragraph" style:parent-style-name="Text_20_body">
      <style:text-properties style:font-name="Source Sans Pro" fo:font-size="8pt" fo:font-weight="bold" style:font-size-asian="8pt" style:font-weight-asian="bold"/>
    </style:style>
    <style:style style:name="P158" style:family="paragraph" style:parent-style-name="Text_20_body">
      <style:paragraph-properties fo:margin-top="0.0484in" fo:margin-bottom="0in" style:contextual-spacing="false"/>
      <style:text-properties style:font-name="Source Sans Pro" fo:font-size="8pt" fo:font-weight="bold" style:font-size-asian="8pt" style:font-weight-asian="bold"/>
    </style:style>
    <style:style style:name="P159" style:family="paragraph" style:parent-style-name="Standard">
      <style:paragraph-properties fo:margin-left="1.598in" fo:margin-right="0in" fo:margin-top="0in" fo:margin-bottom="0in" style:contextual-spacing="false" fo:text-align="left" style:justify-single-word="false" fo:text-indent="0in" style:auto-text-indent="false"/>
    </style:style>
    <style:style style:name="P160" style:family="paragraph" style:parent-style-name="Standard">
      <style:paragraph-properties fo:margin-left="3.2945in" fo:margin-right="2.0335in" fo:margin-top="0.1311in" fo:margin-bottom="0in" style:contextual-spacing="false" fo:line-height="113%" fo:text-align="justify" style:justify-single-word="false" fo:text-indent="0in" style:auto-text-indent="false">
        <style:tab-stops>
          <style:tab-stop style:position="4.2811in"/>
          <style:tab-stop style:position="5.5028in"/>
        </style:tab-stops>
      </style:paragraph-properties>
    </style:style>
    <style:style style:name="P161" style:family="paragraph" style:parent-style-name="Standard">
      <style:paragraph-properties fo:margin-left="3.322in" fo:margin-right="0in" fo:margin-top="0.0008in" fo:margin-bottom="0in" style:contextual-spacing="false" fo:line-height="0.1339in" fo:text-align="justify" style:justify-single-word="false" fo:text-indent="0in" style:auto-text-indent="false"/>
    </style:style>
    <style:style style:name="P162" style:family="paragraph" style:parent-style-name="Standard">
      <style:paragraph-properties fo:margin-left="3.3228in" fo:margin-right="2.0335in" fo:margin-top="0in" fo:margin-bottom="0in" style:contextual-spacing="false" fo:line-height="99%" fo:text-align="justify" style:justify-single-word="false" fo:text-indent="-0.0008in" style:auto-text-indent="false"/>
    </style:style>
    <style:style style:name="P163" style:family="paragraph" style:parent-style-name="Standard">
      <style:paragraph-properties fo:margin-left="1.598in" fo:margin-right="2.0327in" fo:margin-top="0.1236in" fo:margin-bottom="0in" style:contextual-spacing="false" fo:line-height="99%" fo:text-align="justify" style:justify-single-word="false" fo:text-indent="1.6965in" style:auto-text-indent="false"/>
    </style:style>
    <style:style style:name="P164" style:family="paragraph" style:parent-style-name="Standard">
      <style:paragraph-properties fo:margin-left="1.598in" fo:margin-right="1.9374in" fo:margin-top="0in" fo:margin-bottom="0in" style:contextual-spacing="false" fo:line-height="99%" fo:text-align="left" style:justify-single-word="false" fo:text-indent="0in" style:auto-text-indent="false"/>
    </style:style>
    <style:style style:name="P165" style:family="paragraph" style:parent-style-name="Text_20_body">
      <style:paragraph-properties fo:margin-top="0.0008in" fo:margin-bottom="0.0008in" style:contextual-spacing="false"/>
      <style:text-properties style:font-name="Verdana" fo:font-size="8pt" style:font-size-asian="8pt"/>
    </style:style>
    <style:style style:name="P166" style:family="paragraph" style:parent-style-name="Table_20_Paragraph">
      <style:paragraph-properties fo:margin-left="0.0882in" fo:margin-right="0in" fo:margin-top="0.0417in" fo:margin-bottom="0in" style:contextual-spacing="false"/>
    </style:style>
    <style:style style:name="P167" style:family="paragraph" style:parent-style-name="Table_20_Paragraph">
      <style:paragraph-properties fo:margin-left="0.2638in" fo:margin-right="0in" fo:margin-top="0.0417in" fo:margin-bottom="0in" style:contextual-spacing="false"/>
    </style:style>
    <style:style style:name="P168" style:family="paragraph" style:parent-style-name="Table_20_Paragraph">
      <style:paragraph-properties fo:margin-left="0.0201in" fo:margin-right="0in" fo:margin-top="0.0417in" fo:margin-bottom="0in" style:contextual-spacing="false" fo:text-align="center" style:justify-single-word="false"/>
    </style:style>
    <style:style style:name="P169" style:family="paragraph" style:parent-style-name="Table_20_Paragraph">
      <style:paragraph-properties fo:margin-left="0.0063in" fo:margin-right="0.0083in" fo:margin-top="0.0417in" fo:margin-bottom="0in" style:contextual-spacing="false" fo:text-align="center" style:justify-single-word="false"/>
    </style:style>
    <style:style style:name="P170" style:family="paragraph" style:parent-style-name="Table_20_Paragraph">
      <style:text-properties style:font-name="Verdana" fo:font-size="5pt" style:font-size-asian="5pt"/>
    </style:style>
    <style:style style:name="P171" style:family="paragraph" style:parent-style-name="Table_20_Paragraph">
      <style:paragraph-properties fo:margin-top="0.028in" fo:margin-bottom="0in" style:contextual-spacing="false"/>
      <style:text-properties style:font-name="Verdana" fo:font-size="5pt" style:font-size-asian="5pt"/>
    </style:style>
    <style:style style:name="P172" style:family="paragraph" style:parent-style-name="Table_20_Paragraph">
      <style:paragraph-properties fo:margin-left="0.0626in" fo:margin-right="0.0374in" fo:text-indent="-0.0138in" style:auto-text-indent="false"/>
    </style:style>
    <style:style style:name="P173" style:family="paragraph" style:parent-style-name="Table_20_Paragraph">
      <style:paragraph-properties fo:margin-top="0.0272in" fo:margin-bottom="0in" style:contextual-spacing="false"/>
      <style:text-properties style:font-name="Verdana" fo:font-size="5pt" style:font-size-asian="5pt"/>
    </style:style>
    <style:style style:name="P174" style:family="paragraph" style:parent-style-name="Table_20_Paragraph">
      <style:paragraph-properties fo:margin-left="0.0429in" fo:margin-right="0.0354in" fo:margin-top="0.0008in" fo:margin-bottom="0in" style:contextual-spacing="false" fo:text-align="center" style:justify-single-word="false"/>
    </style:style>
    <style:style style:name="P175" style:family="paragraph" style:parent-style-name="Table_20_Paragraph">
      <style:paragraph-properties fo:margin-left="0.0736in" fo:margin-right="0.0689in" fo:margin-top="0.0264in" fo:margin-bottom="0in" style:contextual-spacing="false" fo:text-align="center" style:justify-single-word="false" fo:text-indent="0.0008in" style:auto-text-indent="false"/>
    </style:style>
    <style:style style:name="P176" style:family="paragraph" style:parent-style-name="Table_20_Paragraph">
      <style:paragraph-properties fo:margin-left="0.0409in" fo:margin-right="0.0366in" fo:margin-top="0.0016in" fo:margin-bottom="0in" style:contextual-spacing="false" fo:text-align="center" style:justify-single-word="false"/>
    </style:style>
    <style:style style:name="P177" style:family="paragraph" style:parent-style-name="Table_20_Paragraph">
      <style:paragraph-properties fo:margin-top="0.0701in" fo:margin-bottom="0in" style:contextual-spacing="false"/>
      <style:text-properties style:font-name="Verdana" fo:font-size="5pt" style:font-size-asian="5pt"/>
    </style:style>
    <style:style style:name="P178" style:family="paragraph" style:parent-style-name="Table_20_Paragraph">
      <style:paragraph-properties fo:margin-left="0.0063in" fo:margin-right="0.0028in" fo:text-align="center" style:justify-single-word="false"/>
    </style:style>
    <style:style style:name="P179" style:family="paragraph" style:parent-style-name="Table_20_Paragraph">
      <style:paragraph-properties fo:margin-top="0.0264in" fo:margin-bottom="0in" style:contextual-spacing="false"/>
      <style:text-properties style:font-name="Verdana" fo:font-size="5pt" style:font-size-asian="5pt"/>
    </style:style>
    <style:style style:name="P180" style:family="paragraph" style:parent-style-name="Table_20_Paragraph">
      <style:paragraph-properties fo:margin-left="0.2228in" fo:margin-right="0.0953in" fo:margin-top="0.0264in" fo:margin-bottom="0in" style:contextual-spacing="false" fo:text-indent="0.3217in" style:auto-text-indent="false"/>
    </style:style>
    <style:style style:name="P181" style:family="paragraph" style:parent-style-name="Table_20_Paragraph">
      <style:paragraph-properties fo:margin-left="0.0402in" fo:margin-right="0.0366in" fo:margin-top="0.0008in" fo:margin-bottom="0in" style:contextual-spacing="false" fo:text-align="center" style:justify-single-word="false"/>
    </style:style>
    <style:style style:name="P182" style:family="paragraph" style:parent-style-name="Table_20_Paragraph">
      <style:paragraph-properties fo:margin-top="0.0693in" fo:margin-bottom="0in" style:contextual-spacing="false"/>
      <style:text-properties style:font-name="Verdana" fo:font-size="5pt" style:font-size-asian="5pt"/>
    </style:style>
    <style:style style:name="P183" style:family="paragraph" style:parent-style-name="Table_20_Paragraph">
      <style:paragraph-properties fo:margin-top="0.0091in" fo:margin-bottom="0in" style:contextual-spacing="false"/>
      <style:text-properties style:font-name="Verdana" fo:font-size="5pt" style:font-size-asian="5pt"/>
    </style:style>
    <style:style style:name="P184" style:family="paragraph" style:parent-style-name="Table_20_Paragraph">
      <style:paragraph-properties fo:margin-top="0.0083in" fo:margin-bottom="0in" style:contextual-spacing="false"/>
      <style:text-properties style:font-name="Verdana" fo:font-size="5pt" style:font-size-asian="5pt"/>
    </style:style>
    <style:style style:name="P185" style:family="paragraph" style:parent-style-name="Table_20_Paragraph">
      <style:paragraph-properties fo:margin-left="0.0425in" fo:margin-right="0.0362in" fo:margin-top="0.0008in" fo:margin-bottom="0in" style:contextual-spacing="false" fo:text-align="center" style:justify-single-word="false"/>
    </style:style>
    <style:style style:name="P186" style:family="paragraph" style:parent-style-name="Table_20_Paragraph">
      <style:paragraph-properties fo:margin-left="0.05in" fo:margin-right="0.0453in" fo:margin-top="0.0508in" fo:margin-bottom="0in" style:contextual-spacing="false" fo:text-align="center" style:justify-single-word="false"/>
    </style:style>
    <style:style style:name="P187" style:family="paragraph" style:parent-style-name="Table_20_Paragraph">
      <style:paragraph-properties fo:margin-top="0.0516in" fo:margin-bottom="0in" style:contextual-spacing="false"/>
      <style:text-properties style:font-name="Verdana" fo:font-size="5pt" style:font-size-asian="5pt"/>
    </style:style>
    <style:style style:name="P188" style:family="paragraph" style:parent-style-name="Standard">
      <style:paragraph-properties fo:margin-left="1.6154in" fo:margin-right="2.0374in" fo:margin-top="0.122in" fo:margin-bottom="0in" style:contextual-spacing="false" fo:line-height="103%" fo:text-align="justify" style:justify-single-word="false" fo:text-indent="1.6874in" style:auto-text-indent="false"/>
    </style:style>
    <style:style style:name="P189" style:family="paragraph" style:parent-style-name="List_20_Paragraph" style:list-style-name="WWNum1">
      <style:paragraph-properties fo:margin-left="1.598in" fo:margin-right="2.0409in" fo:margin-top="0in" fo:margin-bottom="0in" style:contextual-spacing="false" fo:line-height="103%" fo:text-align="justify" style:justify-single-word="false" fo:text-indent="0.848in" style:auto-text-indent="false">
        <style:tab-stops>
          <style:tab-stop style:position="2.5236in"/>
        </style:tab-stops>
      </style:paragraph-properties>
    </style:style>
    <style:style style:name="P190" style:family="paragraph" style:parent-style-name="List_20_Paragraph" style:list-style-name="WWNum1">
      <style:paragraph-properties fo:margin-left="1.598in" fo:margin-right="2.0398in" fo:margin-top="0.0575in" fo:margin-bottom="0in" style:contextual-spacing="false" fo:line-height="103%" fo:text-align="justify" style:justify-single-word="false" fo:text-indent="0.848in" style:auto-text-indent="false">
        <style:tab-stops>
          <style:tab-stop style:position="2.5772in"/>
        </style:tab-stops>
      </style:paragraph-properties>
    </style:style>
    <style:style style:name="P191" style:family="paragraph" style:parent-style-name="List_20_Paragraph" style:list-style-name="WWNum1">
      <style:paragraph-properties fo:margin-left="1.598in" fo:margin-right="2.0366in" fo:margin-top="0.0583in" fo:margin-bottom="0in" style:contextual-spacing="false" fo:line-height="103%" fo:text-align="justify" style:justify-single-word="false" fo:text-indent="0.848in" style:auto-text-indent="false">
        <style:tab-stops>
          <style:tab-stop style:position="2.6126in"/>
        </style:tab-stops>
      </style:paragraph-properties>
    </style:style>
    <style:style style:name="P192" style:family="paragraph" style:parent-style-name="List_20_Paragraph" style:list-style-name="WWNum1">
      <style:paragraph-properties fo:margin-left="1.598in" fo:margin-right="2.0374in" fo:margin-top="0.0591in" fo:margin-bottom="0in" style:contextual-spacing="false" fo:line-height="103%" fo:text-align="justify" style:justify-single-word="false" fo:text-indent="0.848in" style:auto-text-indent="false">
        <style:tab-stops>
          <style:tab-stop style:position="2.5992in"/>
        </style:tab-stops>
      </style:paragraph-properties>
    </style:style>
    <style:style style:name="P193" style:family="paragraph" style:parent-style-name="Text_20_body" style:master-page-name="Converted9">
      <style:paragraph-properties style:page-number="10"/>
      <style:text-properties style:font-name="Verdana"/>
    </style:style>
    <style:style style:name="P194" style:family="paragraph" style:parent-style-name="Text_20_body">
      <style:text-properties style:font-name="Verdana"/>
    </style:style>
    <style:style style:name="P195" style:family="paragraph" style:parent-style-name="Text_20_body">
      <style:paragraph-properties fo:margin-top="0.0992in" fo:margin-bottom="0in" style:contextual-spacing="false"/>
      <style:text-properties style:font-name="Verdana"/>
    </style:style>
    <style:style style:name="P196" style:family="paragraph" style:parent-style-name="List_20_Paragraph" style:list-style-name="WWNum1">
      <style:paragraph-properties fo:margin-left="1.5327in" fo:margin-right="2.0591in" fo:margin-top="0in" fo:margin-bottom="0in" style:contextual-spacing="false" fo:line-height="103%" fo:text-align="justify" style:justify-single-word="false" fo:text-indent="0.8575in" style:auto-text-indent="false">
        <style:tab-stops>
          <style:tab-stop style:position="2.5138in"/>
        </style:tab-stops>
      </style:paragraph-properties>
    </style:style>
    <style:style style:name="P197" style:family="paragraph" style:parent-style-name="List_20_Paragraph" style:list-style-name="WWNum1">
      <style:paragraph-properties fo:margin-left="1.5327in" fo:margin-right="2.0654in" fo:margin-top="0.0575in" fo:margin-bottom="0in" style:contextual-spacing="false" fo:line-height="102%" fo:text-align="justify" style:justify-single-word="false" fo:text-indent="0.8575in" style:auto-text-indent="false">
        <style:tab-stops>
          <style:tab-stop style:position="2.5398in"/>
        </style:tab-stops>
      </style:paragraph-properties>
    </style:style>
    <style:style style:name="P198" style:family="paragraph" style:parent-style-name="List_20_Paragraph" style:list-style-name="WWNum1">
      <style:paragraph-properties fo:margin-left="1.5335in" fo:margin-right="2.0591in" fo:margin-top="0.0689in" fo:margin-bottom="0in" style:contextual-spacing="false" fo:line-height="94%" fo:text-align="justify" style:justify-single-word="false" fo:text-indent="0.8575in" style:auto-text-indent="false">
        <style:tab-stops>
          <style:tab-stop style:position="2.6201in"/>
        </style:tab-stops>
      </style:paragraph-properties>
    </style:style>
    <style:style style:name="P199" style:family="paragraph" style:parent-style-name="List_20_Paragraph" style:list-style-name="WWNum1">
      <style:paragraph-properties fo:margin-left="1.5327in" fo:margin-right="2.0646in" fo:margin-top="0.0575in" fo:margin-bottom="0in" style:contextual-spacing="false" fo:line-height="103%" fo:text-align="justify" style:justify-single-word="false" fo:text-indent="0.8583in" style:auto-text-indent="false">
        <style:tab-stops>
          <style:tab-stop style:position="2.622in"/>
        </style:tab-stops>
      </style:paragraph-properties>
    </style:style>
    <style:style style:name="P200" style:family="paragraph" style:parent-style-name="List_20_Paragraph" style:list-style-name="WWNum1">
      <style:paragraph-properties fo:margin-left="1.5335in" fo:margin-right="2.0591in" fo:margin-top="0.0571in" fo:margin-bottom="0in" style:contextual-spacing="false" fo:line-height="103%" fo:text-align="justify" style:justify-single-word="false" fo:text-indent="0.8516in" style:auto-text-indent="false">
        <style:tab-stops>
          <style:tab-stop style:position="2.6035in"/>
        </style:tab-stops>
      </style:paragraph-properties>
    </style:style>
    <style:style style:name="P201" style:family="paragraph" style:parent-style-name="List_20_Paragraph" style:list-style-name="WWNum1">
      <style:paragraph-properties fo:margin-left="1.5366in" fo:margin-right="2.0665in" fo:margin-top="0.0571in" fo:margin-bottom="0in" style:contextual-spacing="false" fo:line-height="103%" fo:text-align="justify" style:justify-single-word="false" fo:text-indent="0.8575in" style:auto-text-indent="false">
        <style:tab-stops>
          <style:tab-stop style:position="2.5311in"/>
        </style:tab-stops>
      </style:paragraph-properties>
    </style:style>
    <style:style style:name="P202" style:family="paragraph" style:parent-style-name="Text_20_body">
      <style:paragraph-properties fo:margin-top="0.0043in" fo:margin-bottom="0in" style:contextual-spacing="false"/>
    </style:style>
    <style:style style:name="P203" style:family="paragraph" style:parent-style-name="Text_20_body">
      <style:paragraph-properties fo:margin-left="1.5327in" fo:margin-right="2.0661in" fo:line-height="102%" fo:text-align="justify" style:justify-single-word="false" fo:text-indent="1.7165in" style:auto-text-indent="false"/>
    </style:style>
    <style:style style:name="P204" style:family="paragraph" style:parent-style-name="Text_20_body">
      <style:paragraph-properties fo:margin-top="0.002in" fo:margin-bottom="0in" style:contextual-spacing="false"/>
    </style:style>
    <style:style style:name="P205" style:family="paragraph" style:parent-style-name="Text_20_body">
      <style:paragraph-properties fo:margin-left="1.5307in" fo:margin-right="2.0591in" fo:line-height="102%" fo:text-align="justify" style:justify-single-word="false" fo:text-indent="1.7189in" style:auto-text-indent="false"/>
    </style:style>
    <style:style style:name="P206" style:family="paragraph" style:parent-style-name="Text_20_body">
      <style:paragraph-properties fo:margin-top="0.0047in" fo:margin-bottom="0in" style:contextual-spacing="false"/>
    </style:style>
    <style:style style:name="P207" style:family="paragraph" style:parent-style-name="Standard">
      <style:paragraph-properties fo:margin-left="1.5528in" fo:margin-right="2.061in" fo:margin-top="0in" fo:margin-bottom="0in" style:contextual-spacing="false" fo:text-align="justify" style:justify-single-word="false" fo:text-indent="1.7035in" style:auto-text-indent="false"/>
    </style:style>
    <style:style style:name="P208" style:family="paragraph" style:parent-style-name="Text_20_body">
      <style:text-properties fo:font-weight="bold" style:font-weight-asian="bold"/>
    </style:style>
    <style:style style:name="P209" style:family="paragraph" style:parent-style-name="Text_20_body">
      <style:paragraph-properties fo:margin-top="0.0075in" fo:margin-bottom="0in" style:contextual-spacing="false"/>
      <style:text-properties fo:font-weight="bold" style:font-weight-asian="bold"/>
    </style:style>
    <style:style style:name="P210" style:family="paragraph" style:parent-style-name="Text_20_body">
      <style:paragraph-properties fo:margin-left="0in" fo:margin-right="0.5283in" fo:margin-top="0.0008in" fo:margin-bottom="0in" style:contextual-spacing="false" fo:text-align="center" style:justify-single-word="false"/>
    </style:style>
    <style:style style:name="P211" style:family="paragraph" style:parent-style-name="Text_20_body">
      <style:paragraph-properties fo:margin-top="0.0083in" fo:margin-bottom="0in" style:contextual-spacing="false"/>
    </style:style>
    <style:style style:name="P212" style:family="paragraph" style:parent-style-name="Standard">
      <style:paragraph-properties fo:margin-left="0in" fo:margin-right="0.522in" fo:margin-top="0in" fo:margin-bottom="0in" style:contextual-spacing="false" fo:line-height="0.1339in" fo:text-align="center" style:justify-single-word="false" fo:text-indent="0in" style:auto-text-indent="false"/>
    </style:style>
    <style:style style:name="P213" style:family="paragraph" style:parent-style-name="Standard">
      <style:paragraph-properties fo:margin-left="0in" fo:margin-right="0.5354in" fo:margin-top="0in" fo:margin-bottom="0in" style:contextual-spacing="false" fo:line-height="0.1339in" fo:text-align="center" style:justify-single-word="false" fo:text-indent="0in" style:auto-text-indent="false"/>
    </style:style>
    <style:style style:name="P214" style:family="paragraph" style:parent-style-name="Text_20_body" style:master-page-name="Converted10">
      <style:paragraph-properties style:page-number="auto"/>
      <style:text-properties fo:font-size="10pt" fo:font-weight="bold" style:font-size-asian="10pt" style:font-weight-asian="bold"/>
    </style:style>
    <style:style style:name="P215" style:family="paragraph" style:parent-style-name="Text_20_body">
      <style:text-properties fo:font-size="10pt" fo:font-weight="bold" style:font-size-asian="10pt" style:font-weight-asian="bold"/>
    </style:style>
    <style:style style:name="P216" style:family="paragraph" style:parent-style-name="Text_20_body">
      <style:paragraph-properties fo:margin-top="0.0154in" fo:margin-bottom="0in" style:contextual-spacing="false"/>
      <style:text-properties fo:font-size="10pt" fo:font-weight="bold" style:font-size-asian="10pt" style:font-weight-asian="bold"/>
    </style:style>
    <style:style style:name="P217" style:family="paragraph" style:parent-style-name="Standard">
      <style:paragraph-properties fo:margin-left="1.5543in" fo:margin-right="0in" fo:margin-top="0.0744in" fo:margin-bottom="0in" style:contextual-spacing="false" fo:text-align="left" style:justify-single-word="false" fo:text-indent="0in" style:auto-text-indent="false"/>
    </style:style>
    <style:style style:name="P218" style:family="paragraph" style:parent-style-name="Text_20_body">
      <style:paragraph-properties fo:break-before="column"/>
      <style:text-properties style:font-name="Verdana" fo:font-weight="bold" style:font-weight-asian="bold"/>
    </style:style>
    <style:style style:name="P219" style:family="paragraph" style:parent-style-name="Text_20_body">
      <style:paragraph-properties fo:margin-top="0.0854in" fo:margin-bottom="0in" style:contextual-spacing="false"/>
      <style:text-properties style:font-name="Verdana" fo:font-weight="bold" style:font-weight-asian="bold"/>
    </style:style>
    <style:style style:name="P220" style:family="paragraph" style:parent-style-name="Standard">
      <style:paragraph-properties fo:margin-left="0.0453in" fo:margin-right="2.1083in" fo:margin-top="0in" fo:margin-bottom="0in" style:contextual-spacing="false" fo:line-height="120%" fo:text-align="justify" style:justify-single-word="false" fo:text-indent="0in" style:auto-text-indent="false">
        <style:tab-stops>
          <style:tab-stop style:position="1.0252in"/>
          <style:tab-stop style:position="2.2366in"/>
        </style:tab-stops>
      </style:paragraph-properties>
    </style:style>
    <style:style style:name="P221" style:family="paragraph" style:parent-style-name="Text_20_body">
      <style:paragraph-properties fo:margin-top="0.0055in" fo:margin-bottom="0in" style:contextual-spacing="false"/>
      <style:text-properties style:font-name="Verdana" fo:font-weight="bold" style:font-weight-asian="bold"/>
    </style:style>
    <style:style style:name="P222" style:family="paragraph" style:parent-style-name="Standard">
      <style:paragraph-properties fo:margin-left="3.2665in" fo:margin-right="0in" fo:margin-top="0in" fo:margin-bottom="0in" style:contextual-spacing="false" fo:text-align="justify" style:justify-single-word="false" fo:text-indent="0in" style:auto-text-indent="false"/>
    </style:style>
    <style:style style:name="P223" style:family="paragraph" style:parent-style-name="Text_20_body">
      <style:paragraph-properties fo:margin-left="3.2665in" fo:margin-right="2.1083in" fo:margin-top="0.0055in" fo:margin-bottom="0in" style:contextual-spacing="false" fo:line-height="104%" fo:text-align="justify" style:justify-single-word="false" fo:text-indent="-0.0008in" style:auto-text-indent="false"/>
    </style:style>
    <style:style style:name="P224" style:family="paragraph" style:parent-style-name="Text_20_body">
      <style:paragraph-properties fo:margin-top="0.0016in" fo:margin-bottom="0in" style:contextual-spacing="false"/>
      <style:text-properties style:font-name="Verdana" fo:font-weight="bold" style:font-weight-asian="bold"/>
    </style:style>
    <style:style style:name="P225" style:family="paragraph" style:parent-style-name="Standard">
      <style:paragraph-properties fo:margin-left="1.5547in" fo:margin-right="2.1075in" fo:margin-top="0.0008in" fo:margin-bottom="0in" style:contextual-spacing="false" fo:line-height="104%" fo:text-align="justify" style:justify-single-word="false" fo:text-indent="1.6839in" style:auto-text-indent="false"/>
    </style:style>
    <style:style style:name="P226" style:family="paragraph" style:parent-style-name="Text_20_body">
      <style:paragraph-properties fo:margin-left="1.5547in" fo:margin-right="1.761in" fo:margin-top="0.0008in" fo:margin-bottom="0in" style:contextual-spacing="false" fo:line-height="104%"/>
    </style:style>
    <style:style style:name="P227" style:family="paragraph" style:parent-style-name="Text_20_body">
      <style:paragraph-properties fo:margin-top="0.0063in" fo:margin-bottom="0in" style:contextual-spacing="false"/>
      <style:text-properties style:font-name="Verdana"/>
    </style:style>
    <style:style style:name="P228" style:family="paragraph" style:parent-style-name="Table_20_Paragraph">
      <style:paragraph-properties fo:margin-left="0.1457in" fo:margin-right="0in" fo:margin-top="0.0693in" fo:margin-bottom="0in" style:contextual-spacing="false"/>
    </style:style>
    <style:style style:name="P229" style:family="paragraph" style:parent-style-name="Table_20_Paragraph">
      <style:paragraph-properties fo:margin-left="0.2717in" fo:margin-right="0in" fo:margin-top="0.0693in" fo:margin-bottom="0in" style:contextual-spacing="false"/>
    </style:style>
    <style:style style:name="P230" style:family="paragraph" style:parent-style-name="Table_20_Paragraph">
      <style:paragraph-properties fo:margin-left="0.0283in" fo:margin-right="0in" fo:margin-top="0.0693in" fo:margin-bottom="0in" style:contextual-spacing="false" fo:text-align="center" style:justify-single-word="false"/>
    </style:style>
    <style:style style:name="P231" style:family="paragraph" style:parent-style-name="Table_20_Paragraph">
      <style:paragraph-properties fo:margin-left="0.0047in" fo:margin-right="0in" fo:margin-top="0.0693in" fo:margin-bottom="0in" style:contextual-spacing="false" fo:text-align="center" style:justify-single-word="false"/>
    </style:style>
    <style:style style:name="P232" style:family="paragraph" style:parent-style-name="Table_20_Paragraph">
      <style:paragraph-properties fo:margin-top="0.0791in" fo:margin-bottom="0in" style:contextual-spacing="false"/>
      <style:text-properties style:font-name="Verdana" fo:font-size="5pt" style:font-size-asian="5pt"/>
    </style:style>
    <style:style style:name="P233" style:family="paragraph" style:parent-style-name="Table_20_Paragraph">
      <style:paragraph-properties fo:margin-left="0.102in" fo:margin-right="0in" fo:line-height="0.0839in"/>
    </style:style>
    <style:style style:name="P234" style:family="paragraph" style:parent-style-name="Table_20_Paragraph">
      <style:paragraph-properties fo:margin-left="0.1528in" fo:margin-right="0in"/>
    </style:style>
    <style:style style:name="P235" style:family="paragraph" style:parent-style-name="Table_20_Paragraph">
      <style:paragraph-properties fo:margin-left="0.0693in" fo:margin-right="0.0598in" fo:text-indent="-0.002in" style:auto-text-indent="false"/>
    </style:style>
    <style:style style:name="P236" style:family="paragraph" style:parent-style-name="Table_20_Paragraph">
      <style:paragraph-properties fo:margin-left="0.0366in" fo:margin-right="0.0319in" fo:margin-top="0.0382in" fo:margin-bottom="0in" style:contextual-spacing="false" fo:text-align="center" style:justify-single-word="false" fo:text-indent="0.0008in" style:auto-text-indent="false"/>
    </style:style>
    <style:style style:name="P237" style:family="paragraph" style:parent-style-name="Table_20_Paragraph">
      <style:paragraph-properties fo:margin-top="0.0366in" fo:margin-bottom="0in" style:contextual-spacing="false"/>
      <style:text-properties style:font-name="Verdana" fo:font-size="5pt" style:font-size-asian="5pt"/>
    </style:style>
    <style:style style:name="P238" style:family="paragraph" style:parent-style-name="Table_20_Paragraph">
      <style:paragraph-properties fo:margin-left="0.0047in" fo:margin-right="0.0008in" fo:text-align="center" style:justify-single-word="false"/>
    </style:style>
    <style:style style:name="P239" style:family="paragraph" style:parent-style-name="Text_20_body">
      <style:paragraph-properties fo:margin-top="0.0102in" fo:margin-bottom="0in" style:contextual-spacing="false"/>
      <style:text-properties style:font-name="Verdana"/>
    </style:style>
    <style:style style:name="P240" style:family="paragraph" style:parent-style-name="Standard">
      <style:paragraph-properties fo:margin-left="1.572in" fo:margin-right="2.1126in" fo:margin-top="0in" fo:margin-bottom="0in" style:contextual-spacing="false" fo:line-height="102%" fo:text-align="justify" style:justify-single-word="false" fo:text-indent="1.6752in" style:auto-text-indent="false"/>
    </style:style>
    <style:style style:name="P241" style:family="paragraph" style:parent-style-name="List_20_Paragraph" style:list-style-name="WWNum1">
      <style:paragraph-properties fo:margin-left="1.7681in" fo:margin-right="2.1146in" fo:margin-top="0in" fo:margin-bottom="0in" style:contextual-spacing="false" fo:line-height="102%" fo:text-align="justify" style:justify-single-word="false" fo:text-indent="0.8417in" style:auto-text-indent="false">
        <style:tab-stops>
          <style:tab-stop style:position="2.7008in"/>
        </style:tab-stops>
      </style:paragraph-properties>
    </style:style>
    <style:style style:name="P242" style:family="paragraph" style:parent-style-name="List_20_Paragraph" style:list-style-name="WWNum1">
      <style:paragraph-properties fo:margin-left="1.7681in" fo:margin-right="2.1118in" fo:margin-top="0.0583in" fo:margin-bottom="0in" style:contextual-spacing="false" fo:line-height="102%" fo:text-align="justify" style:justify-single-word="false" fo:text-indent="0.8417in" style:auto-text-indent="false">
        <style:tab-stops>
          <style:tab-stop style:position="2.7291in"/>
        </style:tab-stops>
      </style:paragraph-properties>
    </style:style>
    <style:style style:name="P243" style:family="paragraph" style:parent-style-name="List_20_Paragraph" style:list-style-name="WWNum1">
      <style:paragraph-properties fo:margin-left="1.7681in" fo:margin-right="2.1126in" fo:margin-top="0.0591in" fo:margin-bottom="0in" style:contextual-spacing="false" fo:line-height="102%" fo:text-align="justify" style:justify-single-word="false" fo:text-indent="0.8417in" style:auto-text-indent="false">
        <style:tab-stops>
          <style:tab-stop style:position="2.8016in"/>
        </style:tab-stops>
      </style:paragraph-properties>
    </style:style>
    <style:style style:name="P244" style:family="paragraph" style:parent-style-name="List_20_Paragraph" style:list-style-name="WWNum1">
      <style:paragraph-properties fo:margin-left="1.7681in" fo:margin-right="2.111in" fo:margin-top="0.0591in" fo:margin-bottom="0in" style:contextual-spacing="false" fo:line-height="102%" fo:text-align="justify" style:justify-single-word="false" fo:text-indent="0.8417in" style:auto-text-indent="false">
        <style:tab-stops>
          <style:tab-stop style:position="2.752in"/>
        </style:tab-stops>
      </style:paragraph-properties>
    </style:style>
    <style:style style:name="P245" style:family="paragraph" style:parent-style-name="Text_20_body" style:master-page-name="Converted11">
      <style:paragraph-properties style:page-number="auto"/>
      <style:text-properties style:font-name="Verdana"/>
    </style:style>
    <style:style style:name="P246" style:family="paragraph" style:parent-style-name="Text_20_body">
      <style:paragraph-properties fo:margin-top="0.0563in" fo:margin-bottom="0in" style:contextual-spacing="false"/>
      <style:text-properties style:font-name="Verdana"/>
    </style:style>
    <style:style style:name="P247" style:family="paragraph" style:parent-style-name="List_20_Paragraph" style:list-style-name="WWNum1">
      <style:paragraph-properties fo:margin-left="1.7665in" fo:margin-right="2.0752in" fo:margin-top="0in" fo:margin-bottom="0in" style:contextual-spacing="false" fo:line-height="102%" fo:text-align="justify" style:justify-single-word="false" fo:text-indent="0.8516in" style:auto-text-indent="false">
        <style:tab-stops>
          <style:tab-stop style:position="2.7244in"/>
        </style:tab-stops>
      </style:paragraph-properties>
    </style:style>
    <style:style style:name="P248" style:family="paragraph" style:parent-style-name="List_20_Paragraph" style:list-style-name="WWNum1">
      <style:paragraph-properties fo:margin-left="1.7661in" fo:margin-right="2.0756in" fo:margin-top="0.061in" fo:margin-bottom="0in" style:contextual-spacing="false" fo:line-height="101%" fo:text-align="justify" style:justify-single-word="false" fo:text-indent="0.8516in" style:auto-text-indent="false">
        <style:tab-stops>
          <style:tab-stop style:position="2.8165in"/>
        </style:tab-stops>
      </style:paragraph-properties>
    </style:style>
    <style:style style:name="P249" style:family="paragraph" style:parent-style-name="List_20_Paragraph" style:list-style-name="WWNum1">
      <style:paragraph-properties fo:margin-left="1.7654in" fo:margin-right="2.0791in" fo:margin-top="0.0701in" fo:margin-bottom="0in" style:contextual-spacing="false" fo:line-height="92%" fo:text-align="justify" style:justify-single-word="false" fo:text-indent="0.852in" style:auto-text-indent="false">
        <style:tab-stops>
          <style:tab-stop style:position="2.8299in"/>
        </style:tab-stops>
      </style:paragraph-properties>
    </style:style>
    <style:style style:name="P250" style:family="paragraph" style:parent-style-name="List_20_Paragraph" style:list-style-name="WWNum1">
      <style:paragraph-properties fo:margin-left="1.7661in" fo:margin-right="2.0756in" fo:margin-top="0.0598in" fo:margin-bottom="0in" style:contextual-spacing="false" fo:line-height="102%" fo:text-align="justify" style:justify-single-word="false" fo:text-indent="0.8516in" style:auto-text-indent="false">
        <style:tab-stops>
          <style:tab-stop style:position="2.8492in"/>
        </style:tab-stops>
      </style:paragraph-properties>
    </style:style>
    <style:style style:name="P251" style:family="paragraph" style:parent-style-name="List_20_Paragraph" style:list-style-name="WWNum1">
      <style:paragraph-properties fo:margin-left="1.7661in" fo:margin-right="2.0839in" fo:margin-top="0.0516in" fo:margin-bottom="0in" style:contextual-spacing="false" fo:line-height="102%" fo:text-align="justify" style:justify-single-word="false" fo:text-indent="0.8528in" style:auto-text-indent="false">
        <style:tab-stops>
          <style:tab-stop style:position="2.8154in"/>
        </style:tab-stops>
      </style:paragraph-properties>
    </style:style>
    <style:style style:name="P252" style:family="paragraph" style:parent-style-name="List_20_Paragraph" style:list-style-name="WWNum1">
      <style:paragraph-properties fo:margin-left="1.7665in" fo:margin-right="2.0827in" fo:margin-top="0.0563in" fo:margin-bottom="0in" style:contextual-spacing="false" fo:line-height="103%" fo:text-align="justify" style:justify-single-word="false" fo:text-indent="0.8547in" style:auto-text-indent="false">
        <style:tab-stops>
          <style:tab-stop style:position="2.7445in"/>
        </style:tab-stops>
      </style:paragraph-properties>
    </style:style>
    <style:style style:name="P253" style:family="paragraph" style:parent-style-name="Text_20_body">
      <style:paragraph-properties fo:margin-left="1.7665in" fo:margin-right="2.0772in" fo:margin-top="0.1173in" fo:margin-bottom="0in" style:contextual-spacing="false" fo:line-height="102%" fo:text-align="justify" style:justify-single-word="false" fo:text-indent="1.7028in" style:auto-text-indent="false"/>
    </style:style>
    <style:style style:name="P254" style:family="paragraph" style:parent-style-name="Text_20_body">
      <style:paragraph-properties fo:margin-left="1.7654in" fo:margin-right="2.072in" fo:margin-top="0.1189in" fo:margin-bottom="0in" style:contextual-spacing="false" fo:line-height="102%" fo:text-align="justify" style:justify-single-word="false" fo:text-indent="1.7043in" style:auto-text-indent="false"/>
    </style:style>
    <style:style style:name="P255" style:family="paragraph" style:parent-style-name="Text_20_body">
      <style:paragraph-properties fo:margin-top="0.0016in" fo:margin-bottom="0in" style:contextual-spacing="false"/>
    </style:style>
    <style:style style:name="P256" style:family="paragraph" style:parent-style-name="Standard">
      <style:paragraph-properties fo:margin-left="1.5689in" fo:margin-right="1.761in" fo:margin-top="0in" fo:margin-bottom="0in" style:contextual-spacing="false" fo:line-height="104%" fo:text-align="left" style:justify-single-word="false" fo:text-indent="1.6902in" style:auto-text-indent="false"/>
    </style:style>
    <style:style style:name="P257" style:family="paragraph" style:parent-style-name="Text_20_body">
      <style:text-properties fo:font-size="8pt" fo:font-weight="bold" style:font-size-asian="8pt" style:font-weight-asian="bold"/>
    </style:style>
    <style:style style:name="P258" style:family="paragraph" style:parent-style-name="Text_20_body">
      <style:paragraph-properties fo:margin-top="0.0161in" fo:margin-bottom="0in" style:contextual-spacing="false"/>
      <style:text-properties fo:font-size="8pt" fo:font-weight="bold" style:font-size-asian="8pt" style:font-weight-asian="bold"/>
    </style:style>
    <style:style style:name="P259" style:family="paragraph" style:parent-style-name="Standard">
      <style:paragraph-properties fo:margin-left="0in" fo:margin-right="0.5291in" fo:margin-top="0in" fo:margin-bottom="0in" style:contextual-spacing="false" fo:text-align="center" style:justify-single-word="false" fo:text-indent="0in" style:auto-text-indent="false"/>
    </style:style>
    <style:style style:name="P260" style:family="paragraph" style:parent-style-name="Text_20_body">
      <style:text-properties fo:font-size="8pt" style:font-size-asian="8pt"/>
    </style:style>
    <style:style style:name="P261" style:family="paragraph" style:parent-style-name="Text_20_body">
      <style:paragraph-properties fo:margin-top="0.0228in" fo:margin-bottom="0in" style:contextual-spacing="false"/>
      <style:text-properties fo:font-size="8pt" style:font-size-asian="8pt"/>
    </style:style>
    <style:style style:name="P262" style:family="paragraph" style:parent-style-name="Standard">
      <style:paragraph-properties fo:margin-left="0in" fo:margin-right="0.5181in" fo:margin-top="0in" fo:margin-bottom="0in" style:contextual-spacing="false" fo:text-align="center" style:justify-single-word="false" fo:text-indent="0in" style:auto-text-indent="false"/>
    </style:style>
    <style:style style:name="P263" style:family="paragraph" style:parent-style-name="Standard">
      <style:paragraph-properties fo:margin-left="0in" fo:margin-right="0.5307in" fo:margin-top="0.0055in" fo:margin-bottom="0in" style:contextual-spacing="false" fo:text-align="center" style:justify-single-word="false" fo:text-indent="0in" style:auto-text-indent="false"/>
    </style:style>
    <style:style style:name="P264" style:family="paragraph" style:parent-style-name="Text_20_body" style:master-page-name="Converted12">
      <style:paragraph-properties style:page-number="auto"/>
      <style:text-properties fo:font-size="10pt" fo:font-weight="bold" style:font-size-asian="10pt" style:font-weight-asian="bold"/>
    </style:style>
    <style:style style:name="P265" style:family="paragraph" style:parent-style-name="Text_20_body">
      <style:paragraph-properties fo:margin-top="0.1075in" fo:margin-bottom="0in" style:contextual-spacing="false"/>
      <style:text-properties fo:font-size="10pt" fo:font-weight="bold" style:font-size-asian="10pt" style:font-weight-asian="bold"/>
    </style:style>
    <style:style style:name="P266" style:family="paragraph" style:parent-style-name="Standard">
      <style:paragraph-properties fo:margin-left="1.5807in" fo:margin-right="0in" fo:margin-top="0.0728in" fo:margin-bottom="0in" style:contextual-spacing="false" fo:text-align="left" style:justify-single-word="false" fo:text-indent="0in" style:auto-text-indent="false"/>
    </style:style>
    <style:style style:name="P267" style:family="paragraph" style:parent-style-name="Text_20_body">
      <style:paragraph-properties fo:break-before="column"/>
      <style:text-properties style:font-name="Verdana" fo:font-size="7pt" fo:font-weight="bold" style:font-size-asian="7pt" style:font-weight-asian="bold"/>
    </style:style>
    <style:style style:name="P268" style:family="paragraph" style:parent-style-name="Text_20_body">
      <style:paragraph-properties fo:margin-top="0.0811in" fo:margin-bottom="0in" style:contextual-spacing="false"/>
      <style:text-properties style:font-name="Verdana" fo:font-size="7pt" fo:font-weight="bold" style:font-size-asian="7pt" style:font-weight-asian="bold"/>
    </style:style>
    <style:style style:name="P269" style:family="paragraph" style:parent-style-name="Standard">
      <style:paragraph-properties fo:margin-left="0.1953in" fo:margin-right="2.0193in" fo:margin-top="0in" fo:margin-bottom="0in" style:contextual-spacing="false" fo:line-height="119%" fo:text-align="justify" style:justify-single-word="false" fo:text-indent="0in" style:auto-text-indent="false">
        <style:tab-stops>
          <style:tab-stop style:position="1.2154in"/>
          <style:tab-stop style:position="2.45in"/>
        </style:tab-stops>
      </style:paragraph-properties>
    </style:style>
    <style:style style:name="P270" style:family="paragraph" style:parent-style-name="Text_20_body">
      <style:paragraph-properties fo:margin-top="0.002in" fo:margin-bottom="0in" style:contextual-spacing="false"/>
      <style:text-properties style:font-name="Verdana" fo:font-size="7pt" fo:font-weight="bold" style:font-size-asian="7pt" style:font-weight-asian="bold"/>
    </style:style>
    <style:style style:name="P271" style:family="paragraph" style:parent-style-name="Standard">
      <style:paragraph-properties fo:margin-left="3.3181in" fo:margin-right="0in" fo:margin-top="0in" fo:margin-bottom="0in" style:contextual-spacing="false" fo:text-align="justify" style:justify-single-word="false" fo:text-indent="0in" style:auto-text-indent="false"/>
    </style:style>
    <style:style style:name="P272" style:family="paragraph" style:parent-style-name="Standard">
      <style:paragraph-properties fo:margin-left="3.3181in" fo:margin-right="2.0201in" fo:margin-top="0.0043in" fo:margin-bottom="0in" style:contextual-spacing="false" fo:line-height="103%" fo:text-align="justify" style:justify-single-word="false" fo:text-indent="0in" style:auto-text-indent="false"/>
    </style:style>
    <style:style style:name="P273" style:family="paragraph" style:parent-style-name="Text_20_body">
      <style:paragraph-properties fo:margin-top="0.0047in" fo:margin-bottom="0in" style:contextual-spacing="false"/>
      <style:text-properties style:font-name="Verdana" fo:font-size="7pt" fo:font-weight="bold" style:font-size-asian="7pt" style:font-weight-asian="bold"/>
    </style:style>
    <style:style style:name="P274" style:family="paragraph" style:parent-style-name="Standard">
      <style:paragraph-properties fo:margin-left="1.5807in" fo:margin-right="2.0083in" fo:margin-top="0.0008in" fo:margin-bottom="0in" style:contextual-spacing="false" fo:line-height="103%" fo:text-align="left" style:justify-single-word="false" fo:text-indent="1.7091in" style:auto-text-indent="false"/>
    </style:style>
    <style:style style:name="P275" style:family="paragraph" style:parent-style-name="Standard">
      <style:paragraph-properties fo:margin-left="1.5807in" fo:margin-right="1.761in" fo:margin-top="0.0008in" fo:margin-bottom="0in" style:contextual-spacing="false" fo:line-height="103%" fo:text-align="left" style:justify-single-word="false" fo:text-indent="0in" style:auto-text-indent="false"/>
    </style:style>
    <style:style style:name="P276" style:family="paragraph" style:parent-style-name="Text_20_body">
      <style:paragraph-properties fo:margin-top="0.0016in" fo:margin-bottom="0in" style:contextual-spacing="false"/>
      <style:text-properties style:font-name="Verdana" fo:font-size="8pt" style:font-size-asian="8pt"/>
    </style:style>
    <style:style style:name="P277" style:family="paragraph" style:parent-style-name="Table_20_Paragraph">
      <style:paragraph-properties fo:margin-left="0.0083in" fo:margin-right="0.0028in" fo:margin-top="0.0717in" fo:margin-bottom="0in" style:contextual-spacing="false" fo:text-align="center" style:justify-single-word="false"/>
    </style:style>
    <style:style style:name="P278" style:family="paragraph" style:parent-style-name="Table_20_Paragraph">
      <style:paragraph-properties fo:margin-left="0.2756in" fo:margin-right="0in" fo:margin-top="0.0717in" fo:margin-bottom="0in" style:contextual-spacing="false"/>
    </style:style>
    <style:style style:name="P279" style:family="paragraph" style:parent-style-name="Table_20_Paragraph">
      <style:paragraph-properties fo:margin-left="0.0311in" fo:margin-right="0in" fo:margin-top="0.0717in" fo:margin-bottom="0in" style:contextual-spacing="false" fo:text-align="center" style:justify-single-word="false"/>
    </style:style>
    <style:style style:name="P280" style:family="paragraph" style:parent-style-name="Table_20_Paragraph">
      <style:paragraph-properties fo:margin-left="0.0083in" fo:margin-right="0in" fo:margin-top="0.0717in" fo:margin-bottom="0in" style:contextual-spacing="false" fo:text-align="center" style:justify-single-word="false"/>
    </style:style>
    <style:style style:name="P281" style:family="paragraph" style:parent-style-name="Table_20_Paragraph">
      <style:paragraph-properties fo:margin-top="0.0154in" fo:margin-bottom="0in" style:contextual-spacing="false"/>
      <style:text-properties style:font-name="Verdana" fo:font-size="5pt" style:font-size-asian="5pt"/>
    </style:style>
    <style:style style:name="P282" style:family="paragraph" style:parent-style-name="Table_20_Paragraph">
      <style:paragraph-properties fo:margin-left="0.1035in" fo:margin-right="0in"/>
    </style:style>
    <style:style style:name="P283" style:family="paragraph" style:parent-style-name="Table_20_Paragraph">
      <style:paragraph-properties fo:margin-left="0.1547in" fo:margin-right="0in" fo:margin-top="0.0016in" fo:margin-bottom="0in" style:contextual-spacing="false"/>
    </style:style>
    <style:style style:name="P284" style:family="paragraph" style:parent-style-name="Table_20_Paragraph">
      <style:text-properties style:font-name="Times New Roman" fo:font-size="6pt" style:font-size-asian="6pt"/>
    </style:style>
    <style:style style:name="P285" style:family="paragraph" style:parent-style-name="Table_20_Paragraph">
      <style:paragraph-properties fo:margin-top="0.0689in" fo:margin-bottom="0in" style:contextual-spacing="false"/>
      <style:text-properties style:font-name="Verdana" fo:font-size="5pt" style:font-size-asian="5pt"/>
    </style:style>
    <style:style style:name="P286" style:family="paragraph" style:parent-style-name="Table_20_Paragraph">
      <style:paragraph-properties fo:margin-left="0.0409in" fo:margin-right="0.0327in" fo:text-align="center" style:justify-single-word="false" fo:text-indent="-0.0016in" style:auto-text-indent="false"/>
    </style:style>
    <style:style style:name="P287" style:family="paragraph" style:parent-style-name="Table_20_Paragraph">
      <style:paragraph-properties fo:margin-top="0.0063in" fo:margin-bottom="0in" style:contextual-spacing="false"/>
      <style:text-properties style:font-name="Verdana" fo:font-size="5pt" style:font-size-asian="5pt"/>
    </style:style>
    <style:style style:name="P288" style:family="paragraph" style:parent-style-name="Table_20_Paragraph">
      <style:paragraph-properties fo:margin-left="0.0709in" fo:margin-right="0.0638in" fo:text-align="center" style:justify-single-word="false"/>
    </style:style>
    <style:style style:name="P289" style:family="paragraph" style:parent-style-name="Table_20_Paragraph">
      <style:paragraph-properties fo:margin-left="0.0209in" fo:margin-right="0.0138in" fo:margin-top="0.0035in" fo:margin-bottom="0in" style:contextual-spacing="false" fo:text-align="center" style:justify-single-word="false"/>
    </style:style>
    <style:style style:name="P290" style:family="paragraph" style:parent-style-name="Table_20_Paragraph">
      <style:paragraph-properties fo:margin-left="0.0083in" fo:margin-right="0in" fo:margin-top="0.0398in" fo:margin-bottom="0in" style:contextual-spacing="false" fo:text-align="center" style:justify-single-word="false"/>
    </style:style>
    <style:style style:name="P291" style:family="paragraph" style:parent-style-name="Table_20_Paragraph">
      <style:paragraph-properties fo:margin-left="0.0618in" fo:margin-right="0in" fo:text-indent="0.0626in" style:auto-text-indent="false"/>
    </style:style>
    <style:style style:name="P292" style:family="paragraph" style:parent-style-name="Table_20_Paragraph">
      <style:paragraph-properties fo:margin-left="0.4445in" fo:margin-right="0in" fo:margin-top="0.0453in" fo:margin-bottom="0in" style:contextual-spacing="false" fo:text-indent="-0.3898in" style:auto-text-indent="false"/>
    </style:style>
    <style:style style:name="P293" style:family="paragraph" style:parent-style-name="Table_20_Paragraph">
      <style:paragraph-properties fo:margin-top="0.0035in" fo:margin-bottom="0in" style:contextual-spacing="false"/>
      <style:text-properties style:font-name="Verdana" fo:font-size="5pt" style:font-size-asian="5pt"/>
    </style:style>
    <style:style style:name="P294" style:family="paragraph" style:parent-style-name="Table_20_Paragraph">
      <style:paragraph-properties fo:margin-left="0.0083in" fo:margin-right="0.0008in" fo:text-align="center" style:justify-single-word="false"/>
    </style:style>
    <style:style style:name="P295" style:family="paragraph" style:parent-style-name="Table_20_Paragraph">
      <style:paragraph-properties fo:margin-left="0.0083in" fo:margin-right="0.002in" fo:margin-top="0.0181in" fo:margin-bottom="0in" style:contextual-spacing="false" fo:text-align="center" style:justify-single-word="false"/>
    </style:style>
    <style:style style:name="P296" style:family="paragraph" style:parent-style-name="Table_20_Paragraph">
      <style:paragraph-properties fo:margin-left="0.0083in" fo:margin-right="0.0016in" fo:margin-top="0.0236in" fo:margin-bottom="0in" style:contextual-spacing="false" fo:line-height="0.0728in" fo:text-align="center" style:justify-single-word="false"/>
    </style:style>
    <style:style style:name="P297" style:family="paragraph" style:parent-style-name="Table_20_Paragraph">
      <style:text-properties style:font-name="Times New Roman" fo:font-size="5pt" style:font-size-asian="5pt"/>
    </style:style>
    <style:style style:name="P298" style:family="paragraph" style:parent-style-name="Table_20_Paragraph">
      <style:paragraph-properties fo:margin-left="0.0083in" fo:margin-right="0.0028in" fo:margin-top="0.0028in" fo:margin-bottom="0in" style:contextual-spacing="false" fo:text-align="center" style:justify-single-word="false"/>
    </style:style>
    <style:style style:name="P299" style:family="paragraph" style:parent-style-name="Text_20_body">
      <style:paragraph-properties fo:margin-top="0.0236in" fo:margin-bottom="0in" style:contextual-spacing="false"/>
      <style:text-properties style:font-name="Verdana" fo:font-size="7pt" style:font-size-asian="7pt"/>
    </style:style>
    <style:style style:name="P300" style:family="paragraph" style:parent-style-name="Standard">
      <style:paragraph-properties fo:margin-left="1.5984in" fo:margin-right="1.761in" fo:margin-top="0in" fo:margin-bottom="0in" style:contextual-spacing="false" fo:line-height="103%" fo:text-align="left" style:justify-single-word="false" fo:text-indent="1.7in" style:auto-text-indent="false"/>
    </style:style>
    <style:style style:name="P301" style:family="paragraph" style:parent-style-name="List_20_Paragraph" style:list-style-name="WWNum2">
      <style:paragraph-properties fo:margin-left="1.7972in" fo:margin-right="2.0264in" fo:margin-top="0.0008in" fo:margin-bottom="0in" style:contextual-spacing="false" fo:line-height="103%" fo:text-align="justify" style:justify-single-word="false" fo:text-indent="0.8543in" style:auto-text-indent="false">
        <style:tab-stops>
          <style:tab-stop style:position="2.7437in"/>
        </style:tab-stops>
      </style:paragraph-properties>
    </style:style>
    <style:style style:name="P302" style:family="paragraph" style:parent-style-name="List_20_Paragraph" style:list-style-name="WWNum2">
      <style:paragraph-properties fo:margin-left="1.7972in" fo:margin-right="2.0236in" fo:margin-top="0.061in" fo:margin-bottom="0in" style:contextual-spacing="false" fo:line-height="103%" fo:text-align="justify" style:justify-single-word="false" fo:text-indent="0.8543in" style:auto-text-indent="false">
        <style:tab-stops>
          <style:tab-stop style:position="2.7728in"/>
        </style:tab-stops>
      </style:paragraph-properties>
    </style:style>
    <style:style style:name="P303" style:family="paragraph" style:parent-style-name="List_20_Paragraph" style:list-style-name="WWNum2">
      <style:paragraph-properties fo:margin-left="1.7972in" fo:margin-right="2.0244in" fo:margin-top="0.061in" fo:margin-bottom="0in" style:contextual-spacing="false" fo:line-height="103%" fo:text-align="justify" style:justify-single-word="false" fo:text-indent="0.8543in" style:auto-text-indent="false">
        <style:tab-stops>
          <style:tab-stop style:position="2.8465in"/>
        </style:tab-stops>
      </style:paragraph-properties>
    </style:style>
    <style:style style:name="P304" style:family="paragraph" style:parent-style-name="List_20_Paragraph" style:list-style-name="WWNum2">
      <style:paragraph-properties fo:margin-left="1.7972in" fo:margin-right="2.0228in" fo:margin-top="0.0618in" fo:margin-bottom="0in" style:contextual-spacing="false" fo:line-height="103%" fo:text-align="justify" style:justify-single-word="false" fo:text-indent="0.8543in" style:auto-text-indent="false">
        <style:tab-stops>
          <style:tab-stop style:position="2.7965in"/>
        </style:tab-stops>
      </style:paragraph-properties>
    </style:style>
    <style:style style:name="P305" style:family="paragraph" style:parent-style-name="Text_20_body" style:master-page-name="Converted13">
      <style:paragraph-properties style:page-number="auto"/>
      <style:text-properties style:font-name="Verdana"/>
    </style:style>
    <style:style style:name="P306" style:family="paragraph" style:parent-style-name="Text_20_body">
      <style:paragraph-properties fo:margin-top="0.0193in" fo:margin-bottom="0in" style:contextual-spacing="false"/>
      <style:text-properties style:font-name="Verdana"/>
    </style:style>
    <style:style style:name="P307" style:family="paragraph" style:parent-style-name="List_20_Paragraph" style:list-style-name="WWNum2">
      <style:paragraph-properties fo:margin-left="1.7866in" fo:margin-right="1.9945in" fo:margin-top="0in" fo:margin-bottom="0in" style:contextual-spacing="false" fo:line-height="103%" fo:text-align="justify" style:justify-single-word="false" fo:text-indent="0.8646in" style:auto-text-indent="false">
        <style:tab-stops>
          <style:tab-stop style:position="2.761in"/>
        </style:tab-stops>
      </style:paragraph-properties>
    </style:style>
    <style:style style:name="P308" style:family="paragraph" style:parent-style-name="List_20_Paragraph" style:list-style-name="WWNum2">
      <style:paragraph-properties fo:margin-left="1.7862in" fo:margin-right="1.9953in" fo:margin-top="0.0602in" fo:margin-bottom="0in" style:contextual-spacing="false" fo:line-height="103%" fo:text-align="justify" style:justify-single-word="false" fo:text-indent="0.8646in" style:auto-text-indent="false">
        <style:tab-stops>
          <style:tab-stop style:position="2.85in"/>
        </style:tab-stops>
      </style:paragraph-properties>
    </style:style>
    <style:style style:name="P309" style:family="paragraph" style:parent-style-name="List_20_Paragraph" style:list-style-name="WWNum2">
      <style:paragraph-properties fo:margin-left="1.789in" fo:margin-right="1.9984in" fo:margin-top="0.0681in" fo:margin-bottom="0in" style:contextual-spacing="false" fo:line-height="92%" fo:text-align="justify" style:justify-single-word="false" fo:text-indent="0.8626in" style:auto-text-indent="false">
        <style:tab-stops>
          <style:tab-stop style:position="2.8665in"/>
        </style:tab-stops>
      </style:paragraph-properties>
    </style:style>
    <style:style style:name="P310" style:family="paragraph" style:parent-style-name="List_20_Paragraph" style:list-style-name="WWNum2">
      <style:paragraph-properties fo:margin-left="1.7874in" fo:margin-right="1.9945in" fo:margin-top="0.0634in" fo:margin-bottom="0in" style:contextual-spacing="false" fo:line-height="103%" fo:text-align="justify" style:justify-single-word="false" fo:text-indent="0.8638in" style:auto-text-indent="false">
        <style:tab-stops>
          <style:tab-stop style:position="2.8862in"/>
        </style:tab-stops>
      </style:paragraph-properties>
    </style:style>
    <style:style style:name="P311" style:family="paragraph" style:parent-style-name="List_20_Paragraph" style:list-style-name="WWNum2">
      <style:paragraph-properties fo:margin-left="1.7862in" fo:margin-right="2.0035in" fo:margin-top="0.0602in" fo:margin-bottom="0in" style:contextual-spacing="false" fo:line-height="103%" fo:text-align="justify" style:justify-single-word="false" fo:text-indent="0.8591in" style:auto-text-indent="false">
        <style:tab-stops>
          <style:tab-stop style:position="2.8535in"/>
        </style:tab-stops>
      </style:paragraph-properties>
    </style:style>
    <style:style style:name="P312" style:family="paragraph" style:parent-style-name="List_20_Paragraph" style:list-style-name="WWNum2">
      <style:paragraph-properties fo:margin-left="1.7866in" fo:margin-right="2.002in" fo:margin-top="0.0602in" fo:margin-bottom="0in" style:contextual-spacing="false" fo:line-height="103%" fo:text-align="justify" style:justify-single-word="false" fo:text-indent="0.8673in" style:auto-text-indent="false">
        <style:tab-stops>
          <style:tab-stop style:position="2.778in"/>
        </style:tab-stops>
      </style:paragraph-properties>
    </style:style>
    <style:style style:name="P313" style:family="paragraph" style:parent-style-name="Text_20_body">
      <style:paragraph-properties fo:margin-top="0.0035in" fo:margin-bottom="0in" style:contextual-spacing="false"/>
    </style:style>
    <style:style style:name="P314" style:family="paragraph" style:parent-style-name="Text_20_body">
      <style:paragraph-properties fo:margin-left="1.7866in" fo:margin-right="1.9992in" fo:line-height="103%" fo:text-align="justify" style:justify-single-word="false" fo:text-indent="1.7264in" style:auto-text-indent="false"/>
    </style:style>
    <style:style style:name="P315" style:family="paragraph" style:parent-style-name="Text_20_body">
      <style:paragraph-properties fo:margin-left="1.7854in" fo:margin-right="1.9925in" fo:line-height="103%" fo:text-align="justify" style:justify-single-word="false" fo:text-indent="1.728in" style:auto-text-indent="false"/>
    </style:style>
    <style:style style:name="P316" style:family="paragraph" style:parent-style-name="Text_20_body">
      <style:paragraph-properties fo:margin-top="0.0374in" fo:margin-bottom="0in" style:contextual-spacing="false"/>
    </style:style>
    <style:style style:name="P317" style:family="paragraph" style:parent-style-name="Standard">
      <style:paragraph-properties fo:margin-left="1.5854in" fo:margin-right="1.761in" fo:margin-top="0in" fo:margin-bottom="0in" style:contextual-spacing="false" fo:line-height="102%" fo:text-align="left" style:justify-single-word="false" fo:text-indent="1.7173in" style:auto-text-indent="false"/>
    </style:style>
    <style:style style:name="P318" style:family="paragraph" style:parent-style-name="Text_20_body">
      <style:paragraph-properties fo:margin-top="0.0228in" fo:margin-bottom="0in" style:contextual-spacing="false"/>
      <style:text-properties fo:font-size="8pt" fo:font-weight="bold" style:font-size-asian="8pt" style:font-weight-asian="bold"/>
    </style:style>
    <style:style style:name="P319" style:family="paragraph" style:parent-style-name="Standard">
      <style:paragraph-properties fo:margin-left="0in" fo:margin-right="0.4307in" fo:margin-top="0.0008in" fo:margin-bottom="0in" style:contextual-spacing="false" fo:text-align="center" style:justify-single-word="false" fo:text-indent="0in" style:auto-text-indent="false"/>
    </style:style>
    <style:style style:name="P320" style:family="paragraph" style:parent-style-name="Standard">
      <style:paragraph-properties fo:margin-left="0in" fo:margin-right="0.4256in" fo:margin-top="0in" fo:margin-bottom="0in" style:contextual-spacing="false" fo:line-height="0.1339in" fo:text-align="center" style:justify-single-word="false" fo:text-indent="0in" style:auto-text-indent="false"/>
    </style:style>
    <style:style style:name="P321" style:family="paragraph" style:parent-style-name="Standard">
      <style:paragraph-properties fo:margin-left="0in" fo:margin-right="0.4319in" fo:margin-top="0in" fo:margin-bottom="0in" style:contextual-spacing="false" fo:line-height="0.1339in" fo:text-align="center" style:justify-single-word="false" fo:text-indent="0in" style:auto-text-indent="false"/>
    </style:style>
    <style:style style:name="P322" style:family="paragraph" style:parent-style-name="Text_20_body" style:master-page-name="Converted14">
      <style:paragraph-properties style:page-number="auto"/>
      <style:text-properties fo:font-size="8.5pt" fo:font-weight="bold" style:font-size-asian="8.5pt" style:font-weight-asian="bold"/>
    </style:style>
    <style:style style:name="P323" style:family="paragraph" style:parent-style-name="Text_20_body">
      <style:text-properties fo:font-size="8.5pt" fo:font-weight="bold" style:font-size-asian="8.5pt" style:font-weight-asian="bold"/>
    </style:style>
    <style:style style:name="P324" style:family="paragraph" style:parent-style-name="Text_20_body">
      <style:paragraph-properties fo:margin-top="0.0146in" fo:margin-bottom="0in" style:contextual-spacing="false"/>
      <style:text-properties fo:font-size="8.5pt" fo:font-weight="bold" style:font-size-asian="8.5pt" style:font-weight-asian="bold"/>
    </style:style>
    <style:style style:name="P325" style:family="paragraph" style:parent-style-name="Standard">
      <style:paragraph-properties fo:margin-left="1.5902in" fo:margin-right="0in" fo:margin-top="0in" fo:margin-bottom="0in" style:contextual-spacing="false" fo:text-align="left" style:justify-single-word="false" fo:text-indent="0in" style:auto-text-indent="false"/>
    </style:style>
    <style:style style:name="P326" style:family="paragraph" style:parent-style-name="Text_20_body">
      <style:paragraph-properties fo:margin-top="0.0016in" fo:margin-bottom="0in" style:contextual-spacing="false"/>
      <style:text-properties style:font-name="Verdana" fo:font-size="8.5pt" fo:font-weight="bold" style:font-size-asian="8.5pt" style:font-weight-asian="bold"/>
    </style:style>
    <style:style style:name="P327" style:family="paragraph" style:parent-style-name="Standard">
      <style:paragraph-properties fo:margin-left="3.2673in" fo:margin-right="2.039in" fo:margin-top="0in" fo:margin-bottom="0in" style:contextual-spacing="false" fo:text-align="justify" style:justify-single-word="false" fo:text-indent="0in" style:auto-text-indent="false"/>
    </style:style>
    <style:style style:name="P328" style:family="paragraph" style:parent-style-name="Heading_20_9">
      <style:paragraph-properties fo:margin-left="3.2673in" fo:margin-right="0in" fo:text-align="justify" style:justify-single-word="false"/>
    </style:style>
    <style:style style:name="P329" style:family="paragraph" style:parent-style-name="Standard">
      <style:paragraph-properties fo:margin-left="3.2673in" fo:margin-right="2.0382in" fo:margin-top="0.0008in" fo:margin-bottom="0in" style:contextual-spacing="false" fo:text-align="justify" style:justify-single-word="false" fo:text-indent="0in" style:auto-text-indent="false"/>
    </style:style>
    <style:style style:name="P330" style:family="paragraph" style:parent-style-name="Text_20_body">
      <style:paragraph-properties fo:margin-top="0.0028in" fo:margin-bottom="0in" style:contextual-spacing="false"/>
      <style:text-properties style:font-name="Verdana" fo:font-size="8.5pt" fo:font-weight="bold" style:font-size-asian="8.5pt" style:font-weight-asian="bold"/>
    </style:style>
    <style:style style:name="P331" style:family="paragraph" style:parent-style-name="Standard">
      <style:paragraph-properties fo:margin-left="1.5902in" fo:margin-right="2.039in" fo:margin-top="0in" fo:margin-bottom="0in" style:contextual-spacing="false" fo:text-align="justify" style:justify-single-word="false" fo:text-indent="1.6772in" style:auto-text-indent="false"/>
    </style:style>
    <style:style style:name="P332" style:family="paragraph" style:parent-style-name="Standard">
      <style:paragraph-properties fo:margin-left="1.5902in" fo:margin-right="2.039in" fo:margin-top="0.1402in" fo:margin-bottom="0in" style:contextual-spacing="false" fo:text-align="justify" style:justify-single-word="false" fo:text-indent="1.6772in" style:auto-text-indent="false"/>
    </style:style>
    <style:style style:name="P333" style:family="paragraph" style:parent-style-name="Text_20_body">
      <style:paragraph-properties fo:margin-top="0.0043in" fo:margin-bottom="0in" style:contextual-spacing="false"/>
      <style:text-properties style:font-name="Verdana" fo:font-size="8pt" style:font-size-asian="8pt"/>
    </style:style>
    <style:style style:name="P334" style:family="paragraph" style:parent-style-name="Table_20_Paragraph">
      <style:paragraph-properties fo:margin-left="0.3819in" fo:margin-right="0in"/>
    </style:style>
    <style:style style:name="P335" style:family="paragraph" style:parent-style-name="Table_20_Paragraph">
      <style:paragraph-properties fo:margin-left="0.0063in" fo:margin-right="0in" fo:text-align="center" style:justify-single-word="false"/>
    </style:style>
    <style:style style:name="P336" style:family="paragraph" style:parent-style-name="Table_20_Paragraph">
      <style:paragraph-properties fo:margin-left="0.0717in" fo:margin-right="0in"/>
    </style:style>
    <style:style style:name="P337" style:family="paragraph" style:parent-style-name="Table_20_Paragraph">
      <style:paragraph-properties fo:margin-left="0.0583in" fo:margin-right="0in" fo:margin-top="0.0362in" fo:margin-bottom="0in" style:contextual-spacing="false"/>
    </style:style>
    <style:style style:name="P338" style:family="paragraph" style:parent-style-name="Table_20_Paragraph">
      <style:paragraph-properties fo:margin-left="0.1102in" fo:margin-right="0in" fo:margin-top="0.0362in" fo:margin-bottom="0in" style:contextual-spacing="false"/>
    </style:style>
    <style:style style:name="P339" style:family="paragraph" style:parent-style-name="Table_20_Paragraph">
      <style:paragraph-properties fo:margin-left="0.1252in" fo:margin-right="0in"/>
    </style:style>
    <style:style style:name="P340" style:family="paragraph" style:parent-style-name="Table_20_Paragraph">
      <style:paragraph-properties fo:margin-left="0.1429in" fo:margin-right="0in" fo:margin-top="0.0398in" fo:margin-bottom="0in" style:contextual-spacing="false" fo:text-indent="-0.1028in" style:auto-text-indent="false"/>
    </style:style>
    <style:style style:name="P341" style:family="paragraph" style:parent-style-name="Table_20_Paragraph">
      <style:paragraph-properties fo:margin-left="0.0591in" fo:margin-right="0.048in" fo:margin-top="0.0398in" fo:margin-bottom="0in" style:contextual-spacing="false" fo:text-indent="0.0244in" style:auto-text-indent="false"/>
    </style:style>
    <style:style style:name="P342" style:family="paragraph" style:parent-style-name="Table_20_Paragraph">
      <style:paragraph-properties fo:margin-top="0.0252in" fo:margin-bottom="0in" style:contextual-spacing="false"/>
      <style:text-properties style:font-name="Verdana" fo:font-size="5pt" style:font-size-asian="5pt"/>
    </style:style>
    <style:style style:name="P343" style:family="paragraph" style:parent-style-name="Table_20_Paragraph">
      <style:paragraph-properties fo:margin-left="0.3228in" fo:margin-right="0.1846in" fo:text-indent="-0.128in" style:auto-text-indent="false"/>
    </style:style>
    <style:style style:name="P344" style:family="paragraph" style:parent-style-name="Table_20_Paragraph">
      <style:paragraph-properties fo:margin-top="0.0661in" fo:margin-bottom="0in" style:contextual-spacing="false"/>
      <style:text-properties style:font-name="Verdana" fo:font-size="5pt" style:font-size-asian="5pt"/>
    </style:style>
    <style:style style:name="P345" style:family="paragraph" style:parent-style-name="Table_20_Paragraph">
      <style:paragraph-properties fo:margin-left="0.1634in" fo:margin-right="0in" fo:margin-top="0.0008in" fo:margin-bottom="0in" style:contextual-spacing="false"/>
    </style:style>
    <style:style style:name="P346" style:family="paragraph" style:parent-style-name="Table_20_Paragraph">
      <style:paragraph-properties fo:margin-left="0.1311in" fo:margin-right="0in" fo:margin-top="0.0008in" fo:margin-bottom="0in" style:contextual-spacing="false"/>
    </style:style>
    <style:style style:name="P347" style:family="paragraph" style:parent-style-name="Table_20_Paragraph">
      <style:paragraph-properties fo:margin-left="0.048in" fo:margin-right="0in" fo:margin-top="0.0256in" fo:margin-bottom="0in" style:contextual-spacing="false" fo:line-height="0.0839in"/>
    </style:style>
    <style:style style:name="P348" style:family="paragraph" style:parent-style-name="Table_20_Paragraph">
      <style:paragraph-properties fo:margin-left="0.0693in" fo:margin-right="0in" fo:line-height="0.0839in"/>
    </style:style>
    <style:style style:name="P349" style:family="paragraph" style:parent-style-name="Table_20_Paragraph">
      <style:paragraph-properties fo:margin-left="0.048in" fo:margin-right="0in" fo:line-height="0.0839in"/>
    </style:style>
    <style:style style:name="P350" style:family="paragraph" style:parent-style-name="Table_20_Paragraph">
      <style:paragraph-properties fo:margin-left="0.0799in" fo:margin-right="0in" fo:line-height="0.0839in"/>
    </style:style>
    <style:style style:name="P351" style:family="paragraph" style:parent-style-name="Table_20_Paragraph">
      <style:paragraph-properties fo:margin-left="0.0264in" fo:margin-right="0in" fo:margin-top="0.0256in" fo:margin-bottom="0in" style:contextual-spacing="false" fo:line-height="0.0839in"/>
    </style:style>
    <style:style style:name="P352" style:family="paragraph" style:parent-style-name="Table_20_Paragraph">
      <style:paragraph-properties fo:margin-left="0.0591in" fo:margin-right="0in" fo:line-height="0.0839in"/>
    </style:style>
    <style:style style:name="P353" style:family="paragraph" style:parent-style-name="Table_20_Paragraph">
      <style:paragraph-properties fo:margin-left="0.0264in" fo:margin-right="0in" fo:line-height="0.0839in"/>
    </style:style>
    <style:style style:name="P354" style:family="paragraph" style:parent-style-name="Table_20_Paragraph">
      <style:paragraph-properties fo:margin-left="0.0618in" fo:margin-right="0in"/>
    </style:style>
    <style:style style:name="P355" style:family="paragraph" style:parent-style-name="Standard">
      <style:paragraph-properties fo:margin-left="3.2673in" fo:margin-right="0in" fo:margin-top="0.1374in" fo:margin-bottom="0in" style:contextual-spacing="false" fo:text-align="left" style:justify-single-word="false" fo:text-indent="0in" style:auto-text-indent="false"/>
    </style:style>
    <style:style style:name="P356" style:family="paragraph" style:parent-style-name="Text_20_body">
      <style:text-properties style:font-name="Verdana" fo:font-size="8.5pt" style:font-size-asian="8.5pt"/>
    </style:style>
    <style:style style:name="P357" style:family="paragraph" style:parent-style-name="Text_20_body">
      <style:paragraph-properties fo:margin-top="0.0028in" fo:margin-bottom="0in" style:contextual-spacing="false"/>
      <style:text-properties style:font-name="Verdana" fo:font-size="8.5pt" style:font-size-asian="8.5pt"/>
    </style:style>
    <style:style style:name="P358" style:family="paragraph" style:parent-style-name="Standard">
      <style:paragraph-properties fo:margin-left="0in" fo:margin-right="0.45in" fo:margin-top="0in" fo:margin-bottom="0in" style:contextual-spacing="false" fo:text-align="center" style:justify-single-word="false" fo:text-indent="0in" style:auto-text-indent="false"/>
    </style:style>
    <style:style style:name="P359" style:family="paragraph" style:parent-style-name="Text_20_body">
      <style:paragraph-properties fo:margin-top="0.0008in" fo:margin-bottom="0in" style:contextual-spacing="false"/>
      <style:text-properties style:font-name="Verdana" fo:font-size="8.5pt" style:font-size-asian="8.5pt"/>
    </style:style>
    <style:style style:name="P360" style:family="paragraph" style:parent-style-name="Heading_20_9">
      <style:paragraph-properties fo:margin-left="0in" fo:margin-right="0.4492in"/>
    </style:style>
    <style:style style:name="P361" style:family="paragraph" style:parent-style-name="Standard">
      <style:paragraph-properties fo:margin-left="0in" fo:margin-right="0.4492in" fo:margin-top="0.0008in" fo:margin-bottom="0in" style:contextual-spacing="false" fo:text-align="center" style:justify-single-word="false" fo:text-indent="0in" style:auto-text-indent="false"/>
    </style:style>
    <style:style style:name="P362" style:family="paragraph" style:parent-style-name="Text_20_body" style:master-page-name="Converted15">
      <style:paragraph-properties style:page-number="auto"/>
      <style:text-properties style:font-name="Verdana" fo:font-size="8.5pt" fo:font-weight="bold" style:font-size-asian="8.5pt" style:font-weight-asian="bold"/>
    </style:style>
    <style:style style:name="P363" style:family="paragraph" style:parent-style-name="Text_20_body">
      <style:text-properties style:font-name="Verdana" fo:font-size="8.5pt" fo:font-weight="bold" style:font-size-asian="8.5pt" style:font-weight-asian="bold"/>
    </style:style>
    <style:style style:name="P364" style:family="paragraph" style:parent-style-name="Text_20_body">
      <style:paragraph-properties fo:margin-top="0.1256in" fo:margin-bottom="0in" style:contextual-spacing="false"/>
      <style:text-properties style:font-name="Verdana" fo:font-size="8.5pt" fo:font-weight="bold" style:font-size-asian="8.5pt" style:font-weight-asian="bold"/>
    </style:style>
    <style:style style:name="P365" style:family="paragraph" style:parent-style-name="Standard">
      <style:paragraph-properties fo:margin-left="0in" fo:margin-right="0.1547in" fo:margin-top="0.0008in" fo:margin-bottom="0in" style:contextual-spacing="false" fo:text-align="center" style:justify-single-word="false" fo:text-indent="0in" style:auto-text-indent="false"/>
    </style:style>
    <style:style style:name="P366" style:family="paragraph" style:parent-style-name="Text_20_body">
      <style:paragraph-properties fo:margin-top="0.0291in" fo:margin-bottom="0in" style:contextual-spacing="false"/>
      <style:text-properties fo:font-size="10pt" fo:font-weight="bold" style:font-size-asian="10pt" style:font-weight-asian="bold"/>
    </style:style>
    <style:style style:name="P367" style:family="paragraph" style:parent-style-name="Table_20_Paragraph">
      <style:paragraph-properties fo:margin-top="0.0744in" fo:margin-bottom="0in" style:contextual-spacing="false"/>
      <style:text-properties fo:font-size="5pt" fo:font-weight="bold" style:font-size-asian="5pt" style:font-weight-asian="bold"/>
    </style:style>
    <style:style style:name="P368" style:family="paragraph" style:parent-style-name="Table_20_Paragraph">
      <style:paragraph-properties fo:margin-left="0.4791in" fo:margin-right="0in"/>
    </style:style>
    <style:style style:name="P369" style:family="paragraph" style:parent-style-name="Table_20_Paragraph">
      <style:paragraph-properties fo:margin-left="0.0252in" fo:margin-right="0.0063in" fo:text-align="center" style:justify-single-word="false"/>
    </style:style>
    <style:style style:name="P370" style:family="paragraph" style:parent-style-name="Table_20_Paragraph">
      <style:paragraph-properties fo:margin-left="0.0752in" fo:margin-right="0in"/>
    </style:style>
    <style:style style:name="P371" style:family="paragraph" style:parent-style-name="Table_20_Paragraph">
      <style:paragraph-properties fo:margin-left="0.1063in" fo:margin-right="0in" fo:margin-top="0.0244in" fo:margin-bottom="0in" style:contextual-spacing="false"/>
    </style:style>
    <style:style style:name="P372" style:family="paragraph" style:parent-style-name="Table_20_Paragraph">
      <style:paragraph-properties fo:margin-left="0.172in" fo:margin-right="0in" fo:margin-top="0.0244in" fo:margin-bottom="0in" style:contextual-spacing="false"/>
    </style:style>
    <style:style style:name="P373" style:family="paragraph" style:parent-style-name="Table_20_Paragraph">
      <style:paragraph-properties fo:margin-left="0.1374in" fo:margin-right="0in"/>
    </style:style>
    <style:style style:name="P374" style:family="paragraph" style:parent-style-name="Table_20_Paragraph">
      <style:paragraph-properties fo:margin-left="0.1945in" fo:margin-right="0in" fo:margin-top="0.0272in" fo:margin-bottom="0in" style:contextual-spacing="false" fo:line-height="109%" fo:text-indent="-0.0965in" style:auto-text-indent="false"/>
    </style:style>
    <style:style style:name="P375" style:family="paragraph" style:parent-style-name="Table_20_Paragraph">
      <style:paragraph-properties fo:margin-left="0.1846in" fo:margin-right="0.0563in" fo:margin-top="0.0272in" fo:margin-bottom="0in" style:contextual-spacing="false" fo:line-height="109%" fo:text-indent="-0.0965in" style:auto-text-indent="false"/>
    </style:style>
    <style:style style:name="P376" style:family="paragraph" style:parent-style-name="Table_20_Paragraph">
      <style:paragraph-properties fo:margin-top="0.0602in" fo:margin-bottom="0in" style:contextual-spacing="false"/>
      <style:text-properties fo:font-size="5pt" fo:font-weight="bold" style:font-size-asian="5pt" style:font-weight-asian="bold"/>
    </style:style>
    <style:style style:name="P377" style:family="paragraph" style:parent-style-name="Table_20_Paragraph">
      <style:paragraph-properties fo:margin-left="0.0165in" fo:margin-right="0.0028in" fo:margin-top="0.0008in" fo:margin-bottom="0in" style:contextual-spacing="false" fo:text-align="center" style:justify-single-word="false"/>
    </style:style>
    <style:style style:name="P378" style:family="paragraph" style:parent-style-name="Table_20_Paragraph">
      <style:paragraph-properties fo:margin-left="0.0252in" fo:margin-right="0in" fo:margin-top="0.0543in" fo:margin-bottom="0in" style:contextual-spacing="false" fo:line-height="107%" fo:text-align="center" style:justify-single-word="false"/>
    </style:style>
    <style:style style:name="P379" style:family="paragraph" style:parent-style-name="Table_20_Paragraph">
      <style:paragraph-properties fo:margin-left="0.0244in" fo:margin-right="0.0055in" fo:margin-top="0.0008in" fo:margin-bottom="0in" style:contextual-spacing="false" fo:text-align="center" style:justify-single-word="false"/>
    </style:style>
    <style:style style:name="P380" style:family="paragraph" style:parent-style-name="Table_20_Paragraph">
      <style:paragraph-properties fo:margin-left="0.0835in" fo:margin-right="0in" fo:margin-top="0.0075in" fo:margin-bottom="0in" style:contextual-spacing="false"/>
    </style:style>
    <style:style style:name="P381" style:family="paragraph" style:parent-style-name="Table_20_Paragraph">
      <style:paragraph-properties fo:margin-left="0.0819in" fo:margin-right="0in" fo:margin-top="0.0047in" fo:margin-bottom="0in" style:contextual-spacing="false" fo:line-height="0.0783in"/>
    </style:style>
    <style:style style:name="P382" style:family="paragraph" style:parent-style-name="Table_20_Paragraph">
      <style:paragraph-properties fo:margin-left="0.0819in" fo:margin-right="0in" fo:line-height="0.0862in"/>
    </style:style>
    <style:style style:name="P383" style:family="paragraph" style:parent-style-name="Table_20_Paragraph">
      <style:paragraph-properties fo:margin-left="0.1165in" fo:margin-right="0in" fo:margin-top="0.0055in" fo:margin-bottom="0in" style:contextual-spacing="false"/>
    </style:style>
    <style:style style:name="P384" style:family="paragraph" style:parent-style-name="Table_20_Paragraph">
      <style:paragraph-properties fo:margin-left="0.0709in" fo:margin-right="0in" fo:margin-top="0.0075in" fo:margin-bottom="0in" style:contextual-spacing="false"/>
    </style:style>
    <style:style style:name="P385" style:family="paragraph" style:parent-style-name="Table_20_Paragraph">
      <style:paragraph-properties fo:margin-left="0.0728in" fo:margin-right="0in" fo:margin-top="0.0047in" fo:margin-bottom="0in" style:contextual-spacing="false" fo:line-height="0.0783in"/>
    </style:style>
    <style:style style:name="P386" style:family="paragraph" style:parent-style-name="Table_20_Paragraph">
      <style:paragraph-properties fo:margin-left="0.0728in" fo:margin-right="0in" fo:line-height="0.0862in"/>
    </style:style>
    <style:style style:name="P387" style:family="paragraph" style:parent-style-name="Table_20_Paragraph">
      <style:paragraph-properties fo:margin-left="0.1043in" fo:margin-right="0in" fo:margin-top="0.0055in" fo:margin-bottom="0in" style:contextual-spacing="false"/>
    </style:style>
    <style:style style:name="P388" style:family="paragraph" style:parent-style-name="Table_20_Paragraph">
      <style:paragraph-properties fo:margin-left="0.048in" fo:margin-right="0.0256in" fo:margin-top="0.0008in" fo:margin-bottom="0in" style:contextual-spacing="false" fo:text-align="center" style:justify-single-word="false"/>
    </style:style>
    <style:style style:name="P389" style:family="paragraph" style:parent-style-name="Table_20_Paragraph">
      <style:paragraph-properties fo:margin-left="0.0165in" fo:margin-right="0.002in" fo:margin-top="0.0571in" fo:margin-bottom="0in" style:contextual-spacing="false" fo:text-align="center" style:justify-single-word="false"/>
    </style:style>
    <style:style style:name="P390" style:family="paragraph" style:parent-style-name="Table_20_Paragraph">
      <style:paragraph-properties fo:margin-left="0.0252in" fo:margin-right="0.0154in" fo:margin-top="0.0571in" fo:margin-bottom="0in" style:contextual-spacing="false" fo:text-align="center" style:justify-single-word="false"/>
    </style:style>
    <style:style style:name="P391" style:family="paragraph" style:parent-style-name="Table_20_Paragraph">
      <style:paragraph-properties fo:margin-left="0.0244in" fo:margin-right="0.0028in" fo:margin-top="0.0571in" fo:margin-bottom="0in" style:contextual-spacing="false" fo:text-align="center" style:justify-single-word="false"/>
    </style:style>
    <style:style style:name="P392" style:family="paragraph" style:parent-style-name="Table_20_Paragraph">
      <style:paragraph-properties fo:margin-left="0.0835in" fo:margin-right="0in" fo:margin-top="0.0102in" fo:margin-bottom="0in" style:contextual-spacing="false"/>
    </style:style>
    <style:style style:name="P393" style:family="paragraph" style:parent-style-name="Table_20_Paragraph">
      <style:paragraph-properties fo:margin-left="0.1165in" fo:margin-right="0in" fo:margin-top="0.002in" fo:margin-bottom="0in" style:contextual-spacing="false"/>
    </style:style>
    <style:style style:name="P394" style:family="paragraph" style:parent-style-name="Table_20_Paragraph">
      <style:paragraph-properties fo:margin-left="0.0709in" fo:margin-right="0in" fo:margin-top="0.0102in" fo:margin-bottom="0in" style:contextual-spacing="false"/>
    </style:style>
    <style:style style:name="P395" style:family="paragraph" style:parent-style-name="Table_20_Paragraph">
      <style:paragraph-properties fo:margin-left="0.1043in" fo:margin-right="0in" fo:margin-top="0.002in" fo:margin-bottom="0in" style:contextual-spacing="false"/>
    </style:style>
    <style:style style:name="P396" style:family="paragraph" style:parent-style-name="Table_20_Paragraph">
      <style:paragraph-properties fo:margin-left="0.048in" fo:margin-right="0.0256in" fo:margin-top="0.0571in" fo:margin-bottom="0in" style:contextual-spacing="false" fo:text-align="center" style:justify-single-word="false"/>
    </style:style>
    <style:style style:name="P397" style:family="paragraph" style:parent-style-name="Table_20_Paragraph">
      <style:paragraph-properties fo:margin-left="0.3465in" fo:margin-right="0.2134in" fo:margin-top="0.0146in" fo:margin-bottom="0in" style:contextual-spacing="false" fo:line-height="104%" fo:text-indent="-0.0583in" style:auto-text-indent="false"/>
    </style:style>
    <style:style style:name="P398" style:family="paragraph" style:parent-style-name="Table_20_Paragraph">
      <style:paragraph-properties fo:margin-left="0.3555in" fo:margin-right="0.0543in" fo:margin-top="0.0146in" fo:margin-bottom="0in" style:contextual-spacing="false" fo:line-height="104%" fo:text-indent="-0.2319in" style:auto-text-indent="false"/>
    </style:style>
    <style:style style:name="P399" style:family="paragraph" style:parent-style-name="Table_20_Paragraph">
      <style:paragraph-properties fo:margin-left="0.0244in" fo:margin-right="0.0028in" fo:margin-top="0.0575in" fo:margin-bottom="0in" style:contextual-spacing="false" fo:text-align="center" style:justify-single-word="false"/>
    </style:style>
    <style:style style:name="P400" style:family="paragraph" style:parent-style-name="Table_20_Paragraph">
      <style:paragraph-properties fo:margin-left="0.089in" fo:margin-right="0in" fo:margin-top="0.011in" fo:margin-bottom="0in" style:contextual-spacing="false"/>
    </style:style>
    <style:style style:name="P401" style:family="paragraph" style:parent-style-name="Table_20_Paragraph">
      <style:paragraph-properties fo:margin-left="0.048in" fo:margin-right="0.0256in" fo:margin-top="0.0575in" fo:margin-bottom="0in" style:contextual-spacing="false" fo:text-align="center" style:justify-single-word="false"/>
    </style:style>
    <style:style style:name="P402" style:family="paragraph" style:parent-style-name="Table_20_Paragraph">
      <style:paragraph-properties fo:margin-top="0.0634in" fo:margin-bottom="0in" style:contextual-spacing="false"/>
      <style:text-properties fo:font-size="5pt" fo:font-weight="bold" style:font-size-asian="5pt" style:font-weight-asian="bold"/>
    </style:style>
    <style:style style:name="P403" style:family="paragraph" style:parent-style-name="Table_20_Paragraph">
      <style:paragraph-properties fo:margin-left="0.0165in" fo:margin-right="0.0008in" fo:text-align="center" style:justify-single-word="false"/>
    </style:style>
    <style:style style:name="P404" style:family="paragraph" style:parent-style-name="Table_20_Paragraph">
      <style:paragraph-properties fo:margin-left="0.0252in" fo:margin-right="0.0102in" fo:text-align="center" style:justify-single-word="false"/>
    </style:style>
    <style:style style:name="P405" style:family="paragraph" style:parent-style-name="Table_20_Paragraph">
      <style:paragraph-properties fo:margin-left="0.0244in" fo:margin-right="0.0075in" fo:text-align="center" style:justify-single-word="false"/>
    </style:style>
    <style:style style:name="P406" style:family="paragraph" style:parent-style-name="Table_20_Paragraph">
      <style:paragraph-properties fo:margin-top="0.0165in" fo:margin-bottom="0in" style:contextual-spacing="false"/>
      <style:text-properties fo:font-size="5pt" fo:font-weight="bold" style:font-size-asian="5pt" style:font-weight-asian="bold"/>
    </style:style>
    <style:style style:name="P407" style:family="paragraph" style:parent-style-name="Table_20_Paragraph">
      <style:paragraph-properties fo:margin-left="0.0835in" fo:margin-right="0in"/>
    </style:style>
    <style:style style:name="P408" style:family="paragraph" style:parent-style-name="Table_20_Paragraph">
      <style:paragraph-properties fo:margin-left="0.0709in" fo:margin-right="0in" fo:margin-top="0.0098in" fo:margin-bottom="0in" style:contextual-spacing="false"/>
    </style:style>
    <style:style style:name="P409" style:family="paragraph" style:parent-style-name="Table_20_Paragraph">
      <style:paragraph-properties fo:margin-left="0.0728in" fo:margin-right="0in" fo:margin-top="0.0055in" fo:margin-bottom="0in" style:contextual-spacing="false" fo:line-height="0.0783in"/>
    </style:style>
    <style:style style:name="P410" style:family="paragraph" style:parent-style-name="Table_20_Paragraph">
      <style:paragraph-properties fo:margin-left="0.0709in" fo:margin-right="0in" fo:line-height="0.0862in"/>
    </style:style>
    <style:style style:name="P411" style:family="paragraph" style:parent-style-name="Table_20_Paragraph">
      <style:paragraph-properties fo:margin-left="0.1028in" fo:margin-right="0in" fo:margin-top="0.002in" fo:margin-bottom="0in" style:contextual-spacing="false"/>
    </style:style>
    <style:style style:name="P412" style:family="paragraph" style:parent-style-name="Table_20_Paragraph">
      <style:paragraph-properties fo:margin-left="0.048in" fo:margin-right="0.0264in" fo:text-align="center" style:justify-single-word="false"/>
    </style:style>
    <style:style style:name="P413" style:family="paragraph" style:parent-style-name="Table_20_Paragraph">
      <style:paragraph-properties fo:margin-left="0.0165in" fo:margin-right="0.0028in" fo:margin-top="0.0583in" fo:margin-bottom="0in" style:contextual-spacing="false" fo:text-align="center" style:justify-single-word="false"/>
    </style:style>
    <style:style style:name="P414" style:family="paragraph" style:parent-style-name="Table_20_Paragraph">
      <style:paragraph-properties fo:margin-left="0.2138in" fo:margin-right="0.0862in" fo:margin-top="0.0146in" fo:margin-bottom="0in" style:contextual-spacing="false" fo:line-height="109%" fo:text-indent="0.1535in" style:auto-text-indent="false"/>
    </style:style>
    <style:style style:name="P415" style:family="paragraph" style:parent-style-name="Table_20_Paragraph">
      <style:paragraph-properties fo:margin-left="0.0244in" fo:margin-right="0.002in" fo:margin-top="0.0583in" fo:margin-bottom="0in" style:contextual-spacing="false" fo:text-align="center" style:justify-single-word="false"/>
    </style:style>
    <style:style style:name="P416" style:family="paragraph" style:parent-style-name="Table_20_Paragraph">
      <style:paragraph-properties fo:margin-left="0.0835in" fo:margin-right="0in" fo:margin-top="0.0118in" fo:margin-bottom="0in" style:contextual-spacing="false"/>
    </style:style>
    <style:style style:name="P417" style:family="paragraph" style:parent-style-name="Table_20_Paragraph">
      <style:paragraph-properties fo:margin-left="0.0728in" fo:margin-right="0in" fo:margin-top="0.0118in" fo:margin-bottom="0in" style:contextual-spacing="false"/>
    </style:style>
    <style:style style:name="P418" style:family="paragraph" style:parent-style-name="Table_20_Paragraph">
      <style:paragraph-properties fo:margin-left="0.048in" fo:margin-right="0.0252in" fo:margin-top="0.0583in" fo:margin-bottom="0in" style:contextual-spacing="false" fo:text-align="center" style:justify-single-word="false"/>
    </style:style>
    <style:style style:name="P419" style:family="paragraph" style:parent-style-name="Table_20_Paragraph">
      <style:paragraph-properties fo:margin-top="0.0638in" fo:margin-bottom="0in" style:contextual-spacing="false"/>
      <style:text-properties fo:font-size="5pt" fo:font-weight="bold" style:font-size-asian="5pt" style:font-weight-asian="bold"/>
    </style:style>
    <style:style style:name="P420" style:family="paragraph" style:parent-style-name="Table_20_Paragraph">
      <style:paragraph-properties fo:margin-left="0.0165in" fo:margin-right="0.0035in" fo:text-align="center" style:justify-single-word="false"/>
    </style:style>
    <style:style style:name="P421" style:family="paragraph" style:parent-style-name="Table_20_Paragraph">
      <style:paragraph-properties fo:margin-left="0.0252in" fo:margin-right="0.0028in" fo:text-align="center" style:justify-single-word="false"/>
    </style:style>
    <style:style style:name="P422" style:family="paragraph" style:parent-style-name="Table_20_Paragraph">
      <style:paragraph-properties fo:margin-left="0.0244in" fo:margin-right="0.0028in" fo:text-align="center" style:justify-single-word="false"/>
    </style:style>
    <style:style style:name="P423" style:family="paragraph" style:parent-style-name="Table_20_Paragraph">
      <style:paragraph-properties fo:margin-left="0.1055in" fo:margin-right="0in" fo:margin-top="0.0102in" fo:margin-bottom="0in" style:contextual-spacing="false"/>
    </style:style>
    <style:style style:name="P424" style:family="paragraph" style:parent-style-name="Table_20_Paragraph">
      <style:paragraph-properties fo:margin-left="0.1035in" fo:margin-right="0in" fo:margin-top="0.0055in" fo:margin-bottom="0in" style:contextual-spacing="false" fo:line-height="0.0783in"/>
    </style:style>
    <style:style style:name="P425" style:family="paragraph" style:parent-style-name="Table_20_Paragraph">
      <style:paragraph-properties fo:margin-top="0.0173in" fo:margin-bottom="0in" style:contextual-spacing="false"/>
      <style:text-properties fo:font-size="5pt" fo:font-weight="bold" style:font-size-asian="5pt" style:font-weight-asian="bold"/>
    </style:style>
    <style:style style:name="P426" style:family="paragraph" style:parent-style-name="Table_20_Paragraph">
      <style:paragraph-properties fo:margin-left="0.0709in" fo:margin-right="0in"/>
    </style:style>
    <style:style style:name="P427" style:family="paragraph" style:parent-style-name="Table_20_Paragraph">
      <style:paragraph-properties fo:margin-left="0.048in" fo:margin-right="0.0256in" fo:text-align="center" style:justify-single-word="false"/>
    </style:style>
    <style:style style:name="P428" style:family="paragraph" style:parent-style-name="Table_20_Paragraph">
      <style:paragraph-properties fo:margin-left="0.0165in" fo:margin-right="0.0016in" fo:margin-top="0.0583in" fo:margin-bottom="0in" style:contextual-spacing="false" fo:text-align="center" style:justify-single-word="false"/>
    </style:style>
    <style:style style:name="P429" style:family="paragraph" style:parent-style-name="Table_20_Paragraph">
      <style:paragraph-properties fo:margin-left="0.1571in" fo:margin-right="0in" fo:margin-top="0.0154in" fo:margin-bottom="0in" style:contextual-spacing="false" fo:line-height="109%" fo:text-indent="-0.1201in" style:auto-text-indent="false"/>
    </style:style>
    <style:style style:name="P430" style:family="paragraph" style:parent-style-name="Table_20_Paragraph">
      <style:paragraph-properties fo:margin-left="0.0244in" fo:margin-right="0.0028in" fo:margin-top="0.0583in" fo:margin-bottom="0in" style:contextual-spacing="false" fo:text-align="center" style:justify-single-word="false"/>
    </style:style>
    <style:style style:name="P431" style:family="paragraph" style:parent-style-name="Table_20_Paragraph">
      <style:paragraph-properties fo:margin-left="0.0835in" fo:margin-right="0in" fo:margin-top="0.0083in" fo:margin-bottom="0in" style:contextual-spacing="false"/>
    </style:style>
    <style:style style:name="P432" style:family="paragraph" style:parent-style-name="Table_20_Paragraph">
      <style:paragraph-properties fo:margin-left="0.1134in" fo:margin-right="0in" fo:margin-top="0.0083in" fo:margin-bottom="0in" style:contextual-spacing="false"/>
    </style:style>
    <style:style style:name="P433" style:family="paragraph" style:parent-style-name="Table_20_Paragraph">
      <style:paragraph-properties fo:margin-left="0.152in" fo:margin-right="0in" fo:margin-top="0.0055in" fo:margin-bottom="0in" style:contextual-spacing="false"/>
    </style:style>
    <style:style style:name="P434" style:family="paragraph" style:parent-style-name="Table_20_Paragraph">
      <style:paragraph-properties fo:margin-left="0.048in" fo:margin-right="0.022in" fo:margin-top="0.0583in" fo:margin-bottom="0in" style:contextual-spacing="false" fo:text-align="center" style:justify-single-word="false"/>
    </style:style>
    <style:style style:name="P435" style:family="paragraph" style:parent-style-name="Table_20_Paragraph">
      <style:paragraph-properties fo:margin-top="0.0209in" fo:margin-bottom="0in" style:contextual-spacing="false"/>
      <style:text-properties fo:font-size="5pt" fo:font-weight="bold" style:font-size-asian="5pt" style:font-weight-asian="bold"/>
    </style:style>
    <style:style style:name="P436" style:family="paragraph" style:parent-style-name="Table_20_Paragraph">
      <style:paragraph-properties fo:margin-left="0.3484in" fo:margin-right="0.0862in" fo:line-height="109%" fo:text-indent="-0.1717in" style:auto-text-indent="false"/>
    </style:style>
    <style:style style:name="P437" style:family="paragraph" style:parent-style-name="Table_20_Paragraph">
      <style:paragraph-properties fo:margin-left="0.0244in" fo:margin-right="0in" fo:text-align="center" style:justify-single-word="false"/>
    </style:style>
    <style:style style:name="P438" style:family="paragraph" style:parent-style-name="Table_20_Paragraph">
      <style:paragraph-properties fo:margin-left="0.0709in" fo:margin-right="0in" fo:margin-top="0.0138in" fo:margin-bottom="0in" style:contextual-spacing="false"/>
    </style:style>
    <style:style style:name="P439" style:family="paragraph" style:parent-style-name="Table_20_Paragraph">
      <style:paragraph-properties fo:margin-left="0.0728in" fo:margin-right="0in" fo:margin-top="0.002in" fo:margin-bottom="0in" style:contextual-spacing="false" fo:line-height="0.0783in"/>
    </style:style>
    <style:style style:name="P440" style:family="paragraph" style:parent-style-name="Table_20_Paragraph">
      <style:paragraph-properties fo:margin-left="0.0929in" fo:margin-right="0in" fo:line-height="0.0862in"/>
    </style:style>
    <style:style style:name="P441" style:family="paragraph" style:parent-style-name="Table_20_Paragraph">
      <style:paragraph-properties fo:margin-left="0.1047in" fo:margin-right="0in" fo:margin-top="0.002in" fo:margin-bottom="0in" style:contextual-spacing="false"/>
    </style:style>
    <style:style style:name="P442" style:family="paragraph" style:parent-style-name="Table_20_Paragraph">
      <style:paragraph-properties fo:margin-left="0.0165in" fo:margin-right="0.0102in" fo:margin-top="0.0154in" fo:margin-bottom="0in" style:contextual-spacing="false" fo:text-align="center" style:justify-single-word="false"/>
    </style:style>
    <style:style style:name="P443" style:family="paragraph" style:parent-style-name="Table_20_Paragraph">
      <style:paragraph-properties fo:margin-left="0.0165in" fo:margin-right="0.0035in" fo:margin-top="0.0071in" fo:margin-bottom="0in" style:contextual-spacing="false" fo:text-align="center" style:justify-single-word="false"/>
    </style:style>
    <style:style style:name="P444" style:family="paragraph" style:parent-style-name="Table_20_Paragraph">
      <style:paragraph-properties fo:margin-left="0.1283in" fo:margin-right="0.0862in" fo:margin-top="0.0154in" fo:margin-bottom="0in" style:contextual-spacing="false" fo:line-height="109%" fo:text-indent="-0.0181in" style:auto-text-indent="false"/>
    </style:style>
    <style:style style:name="P445" style:family="paragraph" style:parent-style-name="Table_20_Paragraph">
      <style:paragraph-properties fo:margin-left="0.0244in" fo:margin-right="0.0016in" fo:margin-top="0.0591in" fo:margin-bottom="0in" style:contextual-spacing="false" fo:text-align="center" style:justify-single-word="false"/>
    </style:style>
    <style:style style:name="P446" style:family="paragraph" style:parent-style-name="Table_20_Paragraph">
      <style:paragraph-properties fo:margin-left="0.0835in" fo:margin-right="0in" fo:margin-top="0.0126in" fo:margin-bottom="0in" style:contextual-spacing="false"/>
    </style:style>
    <style:style style:name="P447" style:family="paragraph" style:parent-style-name="Table_20_Paragraph">
      <style:paragraph-properties fo:margin-left="0.0709in" fo:margin-right="0in" fo:margin-top="0.0126in" fo:margin-bottom="0in" style:contextual-spacing="false"/>
    </style:style>
    <style:style style:name="P448" style:family="paragraph" style:parent-style-name="Table_20_Paragraph">
      <style:paragraph-properties fo:margin-left="0.048in" fo:margin-right="0.0264in" fo:margin-top="0.0591in" fo:margin-bottom="0in" style:contextual-spacing="false" fo:text-align="center" style:justify-single-word="false"/>
    </style:style>
    <style:style style:name="P449" style:family="paragraph" style:parent-style-name="Table_20_Paragraph">
      <style:paragraph-properties fo:margin-left="0.0165in" fo:margin-right="0.0028in" fo:margin-top="0.061in" fo:margin-bottom="0in" style:contextual-spacing="false" fo:text-align="center" style:justify-single-word="false"/>
    </style:style>
    <style:style style:name="P450" style:family="paragraph" style:parent-style-name="Table_20_Paragraph">
      <style:paragraph-properties fo:margin-left="0.2571in" fo:margin-right="0.0862in" fo:margin-top="0.0173in" fo:margin-bottom="0in" style:contextual-spacing="false" fo:line-height="109%" fo:text-indent="-0.1173in" style:auto-text-indent="false"/>
    </style:style>
    <style:style style:name="P451" style:family="paragraph" style:parent-style-name="Table_20_Paragraph">
      <style:paragraph-properties fo:margin-left="0.0244in" fo:margin-right="0.0028in" fo:margin-top="0.061in" fo:margin-bottom="0in" style:contextual-spacing="false" fo:text-align="center" style:justify-single-word="false"/>
    </style:style>
    <style:style style:name="P452" style:family="paragraph" style:parent-style-name="Table_20_Paragraph">
      <style:paragraph-properties fo:margin-left="0.0835in" fo:margin-right="0in" fo:margin-top="0.011in" fo:margin-bottom="0in" style:contextual-spacing="false"/>
    </style:style>
    <style:style style:name="P453" style:family="paragraph" style:parent-style-name="Table_20_Paragraph">
      <style:paragraph-properties fo:margin-left="0.0728in" fo:margin-right="0in" fo:margin-top="0.011in" fo:margin-bottom="0in" style:contextual-spacing="false"/>
    </style:style>
    <style:style style:name="P454" style:family="paragraph" style:parent-style-name="Table_20_Paragraph">
      <style:paragraph-properties fo:margin-left="0.1028in" fo:margin-right="0in" fo:margin-top="0.0055in" fo:margin-bottom="0in" style:contextual-spacing="false"/>
    </style:style>
    <style:style style:name="P455" style:family="paragraph" style:parent-style-name="Table_20_Paragraph">
      <style:paragraph-properties fo:margin-left="0.048in" fo:margin-right="0.0264in" fo:margin-top="0.061in" fo:margin-bottom="0in" style:contextual-spacing="false" fo:text-align="center" style:justify-single-word="false"/>
    </style:style>
    <style:style style:name="P456" style:family="paragraph" style:parent-style-name="Table_20_Paragraph">
      <style:paragraph-properties fo:margin-left="0.0252in" fo:margin-right="0.0118in" fo:margin-top="0.0583in" fo:margin-bottom="0in" style:contextual-spacing="false" fo:text-align="center" style:justify-single-word="false"/>
    </style:style>
    <style:style style:name="P457" style:family="paragraph" style:parent-style-name="Table_20_Paragraph">
      <style:paragraph-properties fo:margin-left="0.0543in" fo:margin-right="0in" fo:margin-top="0.0118in" fo:margin-bottom="0in" style:contextual-spacing="false"/>
    </style:style>
    <style:style style:name="P458" style:family="paragraph" style:parent-style-name="Table_20_Paragraph">
      <style:paragraph-properties fo:margin-left="0.048in" fo:margin-right="0.0264in" fo:margin-top="0.0618in" fo:margin-bottom="0in" style:contextual-spacing="false" fo:text-align="center" style:justify-single-word="false"/>
    </style:style>
    <style:style style:name="P459" style:family="paragraph" style:parent-style-name="Table_20_Paragraph">
      <style:paragraph-properties fo:margin-left="0.0165in" fo:margin-right="0.002in" fo:margin-top="0.0598in" fo:margin-bottom="0in" style:contextual-spacing="false" fo:text-align="center" style:justify-single-word="false"/>
    </style:style>
    <style:style style:name="P460" style:family="paragraph" style:parent-style-name="Table_20_Paragraph">
      <style:paragraph-properties fo:margin-left="0.0252in" fo:margin-right="0.002in" fo:margin-top="0.0598in" fo:margin-bottom="0in" style:contextual-spacing="false" fo:text-align="center" style:justify-single-word="false"/>
    </style:style>
    <style:style style:name="P461" style:family="paragraph" style:parent-style-name="Table_20_Paragraph">
      <style:paragraph-properties fo:margin-left="0.0244in" fo:margin-right="0.0055in" fo:margin-top="0.0598in" fo:margin-bottom="0in" style:contextual-spacing="false" fo:text-align="center" style:justify-single-word="false"/>
    </style:style>
    <style:style style:name="P462" style:family="paragraph" style:parent-style-name="Table_20_Paragraph">
      <style:paragraph-properties fo:margin-left="0.0835in" fo:margin-right="0in" fo:margin-top="0.0134in" fo:margin-bottom="0in" style:contextual-spacing="false"/>
    </style:style>
    <style:style style:name="P463" style:family="paragraph" style:parent-style-name="Table_20_Paragraph">
      <style:paragraph-properties fo:margin-left="0.0728in" fo:margin-right="0in" fo:margin-top="0.0134in" fo:margin-bottom="0in" style:contextual-spacing="false"/>
    </style:style>
    <style:style style:name="P464" style:family="paragraph" style:parent-style-name="Table_20_Paragraph">
      <style:paragraph-properties fo:margin-left="0.048in" fo:margin-right="0.0264in" fo:margin-top="0.0598in" fo:margin-bottom="0in" style:contextual-spacing="false" fo:text-align="center" style:justify-single-word="false"/>
    </style:style>
    <style:style style:name="P465" style:family="paragraph" style:parent-style-name="Table_20_Paragraph">
      <style:paragraph-properties fo:margin-top="0.0654in" fo:margin-bottom="0in" style:contextual-spacing="false"/>
      <style:text-properties fo:font-size="5pt" fo:font-weight="bold" style:font-size-asian="5pt" style:font-weight-asian="bold"/>
    </style:style>
    <style:style style:name="P466" style:family="paragraph" style:parent-style-name="Table_20_Paragraph">
      <style:paragraph-properties fo:margin-left="0.0165in" fo:margin-right="0.0043in" fo:text-align="center" style:justify-single-word="false"/>
    </style:style>
    <style:style style:name="P467" style:family="paragraph" style:parent-style-name="Table_20_Paragraph">
      <style:paragraph-properties fo:margin-top="0.0252in" fo:margin-bottom="0in" style:contextual-spacing="false"/>
      <style:text-properties fo:font-size="5pt" fo:font-weight="bold" style:font-size-asian="5pt" style:font-weight-asian="bold"/>
    </style:style>
    <style:style style:name="P468" style:family="paragraph" style:parent-style-name="Table_20_Paragraph">
      <style:paragraph-properties fo:margin-left="0.1283in" fo:margin-right="0.0862in" fo:line-height="104%" fo:text-indent="-0.0181in" style:auto-text-indent="false"/>
    </style:style>
    <style:style style:name="P469" style:family="paragraph" style:parent-style-name="Table_20_Paragraph">
      <style:paragraph-properties fo:margin-left="0.0244in" fo:margin-right="0.002in" fo:text-align="center" style:justify-single-word="false"/>
    </style:style>
    <style:style style:name="P470" style:family="paragraph" style:parent-style-name="Table_20_Paragraph">
      <style:paragraph-properties fo:margin-top="0.0189in" fo:margin-bottom="0in" style:contextual-spacing="false"/>
      <style:text-properties fo:font-size="5pt" fo:font-weight="bold" style:font-size-asian="5pt" style:font-weight-asian="bold"/>
    </style:style>
    <style:style style:name="P471" style:family="paragraph" style:parent-style-name="Table_20_Paragraph">
      <style:paragraph-properties fo:margin-left="0.0728in" fo:margin-right="0in" fo:margin-top="0.0154in" fo:margin-bottom="0in" style:contextual-spacing="false"/>
    </style:style>
    <style:style style:name="P472" style:family="paragraph" style:parent-style-name="Table_20_Paragraph">
      <style:paragraph-properties fo:margin-left="0.0752in" fo:margin-right="0in" fo:margin-top="0.002in" fo:margin-bottom="0in" style:contextual-spacing="false" fo:line-height="0.0783in"/>
    </style:style>
    <style:style style:name="P473" style:family="paragraph" style:parent-style-name="Table_20_Paragraph">
      <style:paragraph-properties fo:margin-left="0.0165in" fo:margin-right="0in" fo:margin-top="0.0598in" fo:margin-bottom="0in" style:contextual-spacing="false" fo:text-align="center" style:justify-single-word="false"/>
    </style:style>
    <style:style style:name="P474" style:family="paragraph" style:parent-style-name="Table_20_Paragraph">
      <style:paragraph-properties fo:margin-left="0.2571in" fo:margin-right="0.0862in" fo:margin-top="0.0165in" fo:margin-bottom="0in" style:contextual-spacing="false" fo:line-height="109%" fo:text-indent="-0.1173in" style:auto-text-indent="false"/>
    </style:style>
    <style:style style:name="P475" style:family="paragraph" style:parent-style-name="Table_20_Paragraph">
      <style:paragraph-properties fo:margin-left="0.0244in" fo:margin-right="0.0028in" fo:margin-top="0.0598in" fo:margin-bottom="0in" style:contextual-spacing="false" fo:text-align="center" style:justify-single-word="false"/>
    </style:style>
    <style:style style:name="P476" style:family="paragraph" style:parent-style-name="Table_20_Paragraph">
      <style:paragraph-properties fo:margin-left="0.0701in" fo:margin-right="0in" fo:margin-top="0.0134in" fo:margin-bottom="0in" style:contextual-spacing="false"/>
    </style:style>
    <style:style style:name="P477" style:family="paragraph" style:parent-style-name="Table_20_Paragraph">
      <style:paragraph-properties fo:margin-left="0.048in" fo:margin-right="0.0252in" fo:margin-top="0.0598in" fo:margin-bottom="0in" style:contextual-spacing="false" fo:text-align="center" style:justify-single-word="false"/>
    </style:style>
    <style:style style:name="P478" style:family="paragraph" style:parent-style-name="Table_20_Paragraph">
      <style:paragraph-properties fo:margin-top="0.0256in" fo:margin-bottom="0in" style:contextual-spacing="false"/>
      <style:text-properties fo:font-size="5pt" fo:font-weight="bold" style:font-size-asian="5pt" style:font-weight-asian="bold"/>
    </style:style>
    <style:style style:name="P479" style:family="paragraph" style:parent-style-name="Table_20_Paragraph">
      <style:paragraph-properties fo:margin-left="0.472in" fo:margin-right="0.2134in" fo:line-height="104%" fo:text-indent="-0.1709in" style:auto-text-indent="false"/>
    </style:style>
    <style:style style:name="P480" style:family="paragraph" style:parent-style-name="Table_20_Paragraph">
      <style:paragraph-properties fo:margin-left="0.3319in" fo:margin-right="0.0819in" fo:line-height="104%" fo:text-indent="-0.2354in" style:auto-text-indent="false"/>
    </style:style>
    <style:style style:name="P481" style:family="paragraph" style:parent-style-name="Table_20_Paragraph">
      <style:paragraph-properties fo:margin-left="0.0244in" fo:margin-right="0.0028in" fo:margin-top="0.0008in" fo:margin-bottom="0in" style:contextual-spacing="false" fo:text-align="center" style:justify-single-word="false"/>
    </style:style>
    <style:style style:name="P482" style:family="paragraph" style:parent-style-name="Table_20_Paragraph">
      <style:paragraph-properties fo:margin-left="0.0835in" fo:margin-right="0in" fo:margin-top="0.0008in" fo:margin-bottom="0in" style:contextual-spacing="false"/>
    </style:style>
    <style:style style:name="P483" style:family="paragraph" style:parent-style-name="Table_20_Paragraph">
      <style:paragraph-properties fo:margin-left="0.1165in" fo:margin-right="0in" fo:margin-top="0.0047in" fo:margin-bottom="0in" style:contextual-spacing="false"/>
    </style:style>
    <style:style style:name="P484" style:family="paragraph" style:parent-style-name="Table_20_Paragraph">
      <style:paragraph-properties fo:margin-left="0.0744in" fo:margin-right="0in" fo:margin-top="0.002in" fo:margin-bottom="0in" style:contextual-spacing="false" fo:line-height="0.0783in"/>
    </style:style>
    <style:style style:name="P485" style:family="paragraph" style:parent-style-name="Table_20_Paragraph">
      <style:paragraph-properties fo:margin-top="0.0689in" fo:margin-bottom="0in" style:contextual-spacing="false"/>
      <style:text-properties fo:font-size="5pt" fo:font-weight="bold" style:font-size-asian="5pt" style:font-weight-asian="bold"/>
    </style:style>
    <style:style style:name="P486" style:family="paragraph" style:parent-style-name="Table_20_Paragraph">
      <style:paragraph-properties fo:margin-left="0.048in" fo:margin-right="0in" fo:text-align="center" style:justify-single-word="false"/>
    </style:style>
    <style:style style:name="P487" style:family="paragraph" style:parent-style-name="Table_20_Paragraph">
      <style:paragraph-properties fo:margin-left="0.0165in" fo:margin-right="0.002in" fo:margin-top="0.0602in" fo:margin-bottom="0in" style:contextual-spacing="false" fo:text-align="center" style:justify-single-word="false"/>
    </style:style>
    <style:style style:name="P488" style:family="paragraph" style:parent-style-name="Table_20_Paragraph">
      <style:paragraph-properties fo:margin-left="0.0252in" fo:margin-right="0.002in" fo:margin-top="0.0602in" fo:margin-bottom="0in" style:contextual-spacing="false" fo:text-align="center" style:justify-single-word="false"/>
    </style:style>
    <style:style style:name="P489" style:family="paragraph" style:parent-style-name="Table_20_Paragraph">
      <style:paragraph-properties fo:margin-left="0.0244in" fo:margin-right="0.0028in" fo:margin-top="0.0602in" fo:margin-bottom="0in" style:contextual-spacing="false" fo:text-align="center" style:justify-single-word="false"/>
    </style:style>
    <style:style style:name="P490" style:family="paragraph" style:parent-style-name="Table_20_Paragraph">
      <style:paragraph-properties fo:margin-left="0.0835in" fo:margin-right="0in" fo:margin-top="0.0071in" fo:margin-bottom="0in" style:contextual-spacing="false"/>
    </style:style>
    <style:style style:name="P491" style:family="paragraph" style:parent-style-name="Table_20_Paragraph">
      <style:paragraph-properties fo:margin-left="0.1165in" fo:margin-right="0in" fo:margin-top="0.0008in" fo:margin-bottom="0in" style:contextual-spacing="false"/>
    </style:style>
    <style:style style:name="P492" style:family="paragraph" style:parent-style-name="Table_20_Paragraph">
      <style:paragraph-properties fo:margin-left="0.048in" fo:margin-right="0.0264in" fo:margin-top="0.0638in" fo:margin-bottom="0in" style:contextual-spacing="false" fo:text-align="center" style:justify-single-word="false"/>
    </style:style>
    <style:style style:name="P493" style:family="paragraph" style:parent-style-name="Text_20_body" style:master-page-name="Converted16">
      <style:paragraph-properties style:page-number="auto"/>
      <style:text-properties fo:font-size="10pt" fo:font-weight="bold" style:font-size-asian="10pt" style:font-weight-asian="bold"/>
    </style:style>
    <style:style style:name="P494" style:family="paragraph" style:parent-style-name="Text_20_body">
      <style:paragraph-properties fo:margin-top="0.0575in" fo:margin-bottom="0in" style:contextual-spacing="false"/>
      <style:text-properties fo:font-size="10pt" fo:font-weight="bold" style:font-size-asian="10pt" style:font-weight-asian="bold"/>
    </style:style>
    <style:style style:name="P495" style:family="paragraph" style:parent-style-name="Standard">
      <style:paragraph-properties fo:margin-left="1.648in" fo:margin-right="0in" fo:margin-top="0.0752in" fo:margin-bottom="0in" style:contextual-spacing="false" fo:text-align="left" style:justify-single-word="false" fo:text-indent="0in" style:auto-text-indent="false"/>
    </style:style>
    <style:style style:name="P496" style:family="paragraph" style:parent-style-name="Text_20_body">
      <style:paragraph-properties fo:margin-top="0.0866in" fo:margin-bottom="0in" style:contextual-spacing="false"/>
      <style:text-properties style:font-name="Verdana" fo:font-weight="bold" style:font-weight-asian="bold"/>
    </style:style>
    <style:style style:name="P497" style:family="paragraph" style:parent-style-name="Standard">
      <style:paragraph-properties fo:margin-left="0.0445in" fo:margin-right="2.002in" fo:margin-top="0in" fo:margin-bottom="0in" style:contextual-spacing="false" fo:line-height="105%" fo:text-align="justify" style:justify-single-word="false" fo:text-indent="0in" style:auto-text-indent="false"/>
    </style:style>
    <style:style style:name="P498" style:family="paragraph" style:parent-style-name="Text_20_body">
      <style:paragraph-properties fo:margin-top="0.0047in" fo:margin-bottom="0in" style:contextual-spacing="false"/>
      <style:text-properties style:font-name="Verdana" fo:font-weight="bold" style:font-weight-asian="bold"/>
    </style:style>
    <style:style style:name="P499" style:family="paragraph" style:parent-style-name="Standard">
      <style:paragraph-properties fo:margin-left="0.0472in" fo:margin-right="0in" fo:margin-top="0in" fo:margin-bottom="0in" style:contextual-spacing="false" fo:text-align="justify" style:justify-single-word="false" fo:text-indent="0in" style:auto-text-indent="false"/>
    </style:style>
    <style:style style:name="P500" style:family="paragraph" style:parent-style-name="Text_20_body">
      <style:paragraph-properties fo:margin-left="0.0472in" fo:margin-right="2.0028in" fo:margin-top="0.0055in" fo:margin-bottom="0in" style:contextual-spacing="false" fo:line-height="105%" fo:text-align="justify" style:justify-single-word="false"/>
    </style:style>
    <style:style style:name="P501" style:family="paragraph" style:parent-style-name="Text_20_body">
      <style:paragraph-properties fo:margin-top="0.0043in" fo:margin-bottom="0in" style:contextual-spacing="false"/>
      <style:text-properties style:font-name="Verdana" fo:font-weight="bold" style:font-weight-asian="bold"/>
    </style:style>
    <style:style style:name="P502" style:family="paragraph" style:parent-style-name="Text_20_body">
      <style:paragraph-properties fo:margin-left="1.648in" fo:margin-right="2in" fo:margin-top="0.0071in" fo:margin-bottom="0in" style:contextual-spacing="false" fo:line-height="105%" fo:text-align="justify" style:justify-single-word="false"/>
    </style:style>
    <style:style style:name="P503" style:family="paragraph" style:parent-style-name="Text_20_body">
      <style:paragraph-properties fo:margin-top="0.0035in" fo:margin-bottom="0in" style:contextual-spacing="false"/>
      <style:text-properties style:font-name="Verdana"/>
    </style:style>
    <style:style style:name="P504" style:family="paragraph" style:parent-style-name="Table_20_Paragraph">
      <style:paragraph-properties fo:margin-left="0.0063in" fo:margin-right="0.0008in" fo:margin-top="0.0543in" fo:margin-bottom="0in" style:contextual-spacing="false" fo:text-align="center" style:justify-single-word="false"/>
    </style:style>
    <style:style style:name="P505" style:family="paragraph" style:parent-style-name="Table_20_Paragraph">
      <style:paragraph-properties fo:margin-left="0.0083in" fo:margin-right="0.002in" fo:margin-top="0.0543in" fo:margin-bottom="0in" style:contextual-spacing="false" fo:text-align="center" style:justify-single-word="false"/>
    </style:style>
    <style:style style:name="P506" style:family="paragraph" style:parent-style-name="Table_20_Paragraph">
      <style:paragraph-properties fo:margin-left="0.0075in" fo:margin-right="0.0016in" fo:margin-top="0.0543in" fo:margin-bottom="0in" style:contextual-spacing="false" fo:text-align="center" style:justify-single-word="false"/>
    </style:style>
    <style:style style:name="P507" style:family="paragraph" style:parent-style-name="Table_20_Paragraph">
      <style:paragraph-properties fo:margin-left="0.0071in" fo:margin-right="0.002in" fo:margin-top="0.0543in" fo:margin-bottom="0in" style:contextual-spacing="false" fo:text-align="center" style:justify-single-word="false"/>
    </style:style>
    <style:style style:name="P508" style:family="paragraph" style:parent-style-name="Table_20_Paragraph">
      <style:paragraph-properties fo:margin-left="0.0047in" fo:margin-right="0in" fo:margin-top="0.0543in" fo:margin-bottom="0in" style:contextual-spacing="false" fo:text-align="center" style:justify-single-word="false"/>
    </style:style>
    <style:style style:name="P509" style:family="paragraph" style:parent-style-name="Table_20_Paragraph">
      <style:paragraph-properties fo:margin-left="0.0063in" fo:margin-right="0.0016in" fo:margin-top="0.0535in" fo:margin-bottom="0in" style:contextual-spacing="false" fo:text-align="center" style:justify-single-word="false"/>
    </style:style>
    <style:style style:name="P510" style:family="paragraph" style:parent-style-name="Table_20_Paragraph">
      <style:paragraph-properties fo:margin-left="0.0083in" fo:margin-right="0.0008in" fo:margin-top="0.0535in" fo:margin-bottom="0in" style:contextual-spacing="false" fo:text-align="center" style:justify-single-word="false"/>
    </style:style>
    <style:style style:name="P511" style:family="paragraph" style:parent-style-name="Table_20_Paragraph">
      <style:paragraph-properties fo:margin-left="0.0075in" fo:margin-right="0.0008in" fo:margin-top="0.0535in" fo:margin-bottom="0in" style:contextual-spacing="false" fo:text-align="center" style:justify-single-word="false"/>
    </style:style>
    <style:style style:name="P512" style:family="paragraph" style:parent-style-name="Table_20_Paragraph">
      <style:paragraph-properties fo:margin-left="0.0071in" fo:margin-right="0.0008in" fo:margin-top="0.0535in" fo:margin-bottom="0in" style:contextual-spacing="false" fo:text-align="center" style:justify-single-word="false"/>
    </style:style>
    <style:style style:name="P513" style:family="paragraph" style:parent-style-name="Table_20_Paragraph">
      <style:paragraph-properties fo:margin-left="0.0047in" fo:margin-right="0.0008in" fo:margin-top="0.0535in" fo:margin-bottom="0in" style:contextual-spacing="false" fo:text-align="center" style:justify-single-word="false"/>
    </style:style>
    <style:style style:name="P514" style:family="paragraph" style:parent-style-name="Table_20_Paragraph">
      <style:paragraph-properties fo:margin-left="0.0063in" fo:margin-right="0.0008in" fo:margin-top="0.052in" fo:margin-bottom="0in" style:contextual-spacing="false" fo:text-align="center" style:justify-single-word="false"/>
    </style:style>
    <style:style style:name="P515" style:family="paragraph" style:parent-style-name="Table_20_Paragraph">
      <style:paragraph-properties fo:margin-left="0.0083in" fo:margin-right="0.002in" fo:margin-top="0.052in" fo:margin-bottom="0in" style:contextual-spacing="false" fo:text-align="center" style:justify-single-word="false"/>
    </style:style>
    <style:style style:name="P516" style:family="paragraph" style:parent-style-name="Table_20_Paragraph">
      <style:paragraph-properties fo:margin-left="0.0075in" fo:margin-right="0.0008in" fo:margin-top="0.052in" fo:margin-bottom="0in" style:contextual-spacing="false" fo:text-align="center" style:justify-single-word="false"/>
    </style:style>
    <style:style style:name="P517" style:family="paragraph" style:parent-style-name="Table_20_Paragraph">
      <style:paragraph-properties fo:margin-left="0.0071in" fo:margin-right="0.0008in" fo:margin-top="0.052in" fo:margin-bottom="0in" style:contextual-spacing="false" fo:text-align="center" style:justify-single-word="false"/>
    </style:style>
    <style:style style:name="P518" style:family="paragraph" style:parent-style-name="Table_20_Paragraph">
      <style:paragraph-properties fo:margin-left="0.0047in" fo:margin-right="0.0008in" fo:margin-top="0.052in" fo:margin-bottom="0in" style:contextual-spacing="false" fo:text-align="center" style:justify-single-word="false"/>
    </style:style>
    <style:style style:name="P519" style:family="paragraph" style:parent-style-name="Table_20_Paragraph">
      <style:paragraph-properties fo:margin-left="0.0063in" fo:margin-right="0.0008in" fo:margin-top="0.0535in" fo:margin-bottom="0in" style:contextual-spacing="false" fo:text-align="center" style:justify-single-word="false"/>
    </style:style>
    <style:style style:name="P520" style:family="paragraph" style:parent-style-name="Table_20_Paragraph">
      <style:paragraph-properties fo:margin-left="0.0063in" fo:margin-right="0in" fo:margin-top="0.052in" fo:margin-bottom="0in" style:contextual-spacing="false" fo:text-align="center" style:justify-single-word="false"/>
    </style:style>
    <style:style style:name="P521" style:family="paragraph" style:parent-style-name="Table_20_Paragraph">
      <style:paragraph-properties fo:margin-left="0.0083in" fo:margin-right="0.0008in" fo:margin-top="0.052in" fo:margin-bottom="0in" style:contextual-spacing="false" fo:text-align="center" style:justify-single-word="false"/>
    </style:style>
    <style:style style:name="P522" style:family="paragraph" style:parent-style-name="Table_20_Paragraph">
      <style:paragraph-properties fo:margin-left="0.5165in" fo:margin-right="0in" fo:margin-top="0.0264in" fo:margin-bottom="0in" style:contextual-spacing="false" fo:text-indent="-0.2465in" style:auto-text-indent="false"/>
    </style:style>
    <style:style style:name="P523" style:family="paragraph" style:parent-style-name="Table_20_Paragraph">
      <style:paragraph-properties fo:margin-left="0.0083in" fo:margin-right="0.0008in" fo:margin-top="0.0689in" fo:margin-bottom="0in" style:contextual-spacing="false" fo:text-align="center" style:justify-single-word="false"/>
    </style:style>
    <style:style style:name="P524" style:family="paragraph" style:parent-style-name="Table_20_Paragraph">
      <style:paragraph-properties fo:margin-left="0.0075in" fo:margin-right="0.0008in" fo:margin-top="0.0689in" fo:margin-bottom="0in" style:contextual-spacing="false" fo:text-align="center" style:justify-single-word="false"/>
    </style:style>
    <style:style style:name="P525" style:family="paragraph" style:parent-style-name="Table_20_Paragraph">
      <style:paragraph-properties fo:margin-left="0.0071in" fo:margin-right="0.0008in" fo:margin-top="0.0689in" fo:margin-bottom="0in" style:contextual-spacing="false" fo:text-align="center" style:justify-single-word="false"/>
    </style:style>
    <style:style style:name="P526" style:family="paragraph" style:parent-style-name="Table_20_Paragraph">
      <style:paragraph-properties fo:margin-left="0.0047in" fo:margin-right="0in" fo:margin-top="0.0689in" fo:margin-bottom="0in" style:contextual-spacing="false" fo:text-align="center" style:justify-single-word="false"/>
    </style:style>
    <style:style style:name="P527" style:family="paragraph" style:parent-style-name="Table_20_Paragraph">
      <style:paragraph-properties fo:margin-left="0.0063in" fo:margin-right="0.0008in" fo:margin-top="0.0689in" fo:margin-bottom="0in" style:contextual-spacing="false" fo:text-align="center" style:justify-single-word="false"/>
    </style:style>
    <style:style style:name="P528" style:family="paragraph" style:parent-style-name="Table_20_Paragraph">
      <style:paragraph-properties fo:margin-left="0.0083in" fo:margin-right="0in" fo:margin-top="0.0689in" fo:margin-bottom="0in" style:contextual-spacing="false" fo:text-align="center" style:justify-single-word="false"/>
    </style:style>
    <style:style style:name="P529" style:family="paragraph" style:parent-style-name="Table_20_Paragraph">
      <style:paragraph-properties fo:margin-left="0.1362in" fo:margin-right="0in" fo:margin-top="0.0264in" fo:margin-bottom="0in" style:contextual-spacing="false"/>
    </style:style>
    <style:style style:name="P530" style:family="paragraph" style:parent-style-name="Table_20_Paragraph">
      <style:paragraph-properties fo:margin-left="0.1362in" fo:margin-right="0in"/>
    </style:style>
    <style:style style:name="P531" style:family="paragraph" style:parent-style-name="Table_20_Paragraph">
      <style:paragraph-properties fo:margin-left="0.0811in" fo:margin-right="0in" fo:margin-top="0.0264in" fo:margin-bottom="0in" style:contextual-spacing="false"/>
    </style:style>
    <style:style style:name="P532" style:family="paragraph" style:parent-style-name="Table_20_Paragraph">
      <style:paragraph-properties fo:margin-left="0.0811in" fo:margin-right="0in"/>
    </style:style>
    <style:style style:name="P533" style:family="paragraph" style:parent-style-name="Table_20_Paragraph">
      <style:paragraph-properties fo:margin-left="0.1126in" fo:margin-right="0in" fo:margin-top="0.0264in" fo:margin-bottom="0in" style:contextual-spacing="false"/>
    </style:style>
    <style:style style:name="P534" style:family="paragraph" style:parent-style-name="Table_20_Paragraph">
      <style:paragraph-properties fo:margin-left="0.1126in" fo:margin-right="0in"/>
    </style:style>
    <style:style style:name="P535" style:family="paragraph" style:parent-style-name="Table_20_Paragraph">
      <style:paragraph-properties fo:margin-left="0.0063in" fo:margin-right="0in" fo:margin-top="0.0535in" fo:margin-bottom="0in" style:contextual-spacing="false" fo:text-align="center" style:justify-single-word="false"/>
    </style:style>
    <style:style style:name="P536" style:family="paragraph" style:parent-style-name="Table_20_Paragraph">
      <style:paragraph-properties fo:margin-left="0.0083in" fo:margin-right="0in" fo:margin-top="0.0535in" fo:margin-bottom="0in" style:contextual-spacing="false" fo:text-align="center" style:justify-single-word="false"/>
    </style:style>
    <style:style style:name="P537" style:family="paragraph" style:parent-style-name="Table_20_Paragraph">
      <style:paragraph-properties fo:margin-left="0.0075in" fo:margin-right="0in" fo:margin-top="0.0535in" fo:margin-bottom="0in" style:contextual-spacing="false" fo:text-align="center" style:justify-single-word="false"/>
    </style:style>
    <style:style style:name="P538" style:family="paragraph" style:parent-style-name="Table_20_Paragraph">
      <style:paragraph-properties fo:margin-left="0.0071in" fo:margin-right="0in" fo:margin-top="0.0535in" fo:margin-bottom="0in" style:contextual-spacing="false" fo:text-align="center" style:justify-single-word="false"/>
    </style:style>
    <style:style style:name="P539" style:family="paragraph" style:parent-style-name="Table_20_Paragraph">
      <style:paragraph-properties fo:margin-left="0.0047in" fo:margin-right="0in" fo:margin-top="0.0535in" fo:margin-bottom="0in" style:contextual-spacing="false" fo:text-align="center" style:justify-single-word="false"/>
    </style:style>
    <style:style style:name="P540" style:family="paragraph" style:parent-style-name="Table_20_Paragraph">
      <style:paragraph-properties fo:margin-left="0.0083in" fo:margin-right="0in" fo:margin-top="0.052in" fo:margin-bottom="0in" style:contextual-spacing="false" fo:text-align="center" style:justify-single-word="false"/>
    </style:style>
    <style:style style:name="P541" style:family="paragraph" style:parent-style-name="Table_20_Paragraph">
      <style:paragraph-properties fo:margin-left="0.0075in" fo:margin-right="0in" fo:margin-top="0.052in" fo:margin-bottom="0in" style:contextual-spacing="false" fo:text-align="center" style:justify-single-word="false"/>
    </style:style>
    <style:style style:name="P542" style:family="paragraph" style:parent-style-name="Table_20_Paragraph">
      <style:paragraph-properties fo:margin-left="0.0071in" fo:margin-right="0in" fo:margin-top="0.052in" fo:margin-bottom="0in" style:contextual-spacing="false" fo:text-align="center" style:justify-single-word="false"/>
    </style:style>
    <style:style style:name="P543" style:family="paragraph" style:parent-style-name="Table_20_Paragraph">
      <style:paragraph-properties fo:margin-left="0.0047in" fo:margin-right="0in" fo:margin-top="0.052in" fo:margin-bottom="0in" style:contextual-spacing="false" fo:text-align="center" style:justify-single-word="false"/>
    </style:style>
    <style:style style:name="P544" style:family="paragraph" style:parent-style-name="Text_20_body">
      <style:paragraph-properties fo:margin-top="0.0244in" fo:margin-bottom="0in" style:contextual-spacing="false"/>
      <style:text-properties style:font-name="Verdana"/>
    </style:style>
    <style:style style:name="P545" style:family="paragraph" style:parent-style-name="Text_20_body">
      <style:paragraph-properties fo:margin-left="3.3374in" fo:margin-right="0in"/>
    </style:style>
    <style:style style:name="P546" style:family="paragraph" style:parent-style-name="Text_20_body">
      <style:paragraph-properties fo:margin-left="1.648in" fo:margin-right="0in" fo:margin-top="0.0071in" fo:margin-bottom="0in" style:contextual-spacing="false"/>
    </style:style>
    <style:style style:name="P547" style:family="paragraph" style:parent-style-name="Text_20_body">
      <style:paragraph-properties fo:margin-top="0.0173in" fo:margin-bottom="0in" style:contextual-spacing="false"/>
      <style:text-properties style:font-name="Verdana"/>
    </style:style>
    <style:style style:name="P548" style:family="paragraph" style:parent-style-name="Text_20_body">
      <style:paragraph-properties fo:margin-left="0in" fo:margin-right="0.3563in" fo:text-align="center" style:justify-single-word="false"/>
    </style:style>
    <style:style style:name="P549" style:family="paragraph" style:parent-style-name="Text_20_body">
      <style:paragraph-properties fo:margin-top="0.0181in" fo:margin-bottom="0in" style:contextual-spacing="false"/>
      <style:text-properties style:font-name="Verdana"/>
    </style:style>
    <style:style style:name="P550" style:family="paragraph" style:parent-style-name="Standard">
      <style:paragraph-properties fo:margin-left="0in" fo:margin-right="0.3535in" fo:margin-top="0.0008in" fo:margin-bottom="0in" style:contextual-spacing="false" fo:text-align="center" style:justify-single-word="false" fo:text-indent="0in" style:auto-text-indent="false"/>
    </style:style>
    <style:style style:name="P551" style:family="paragraph" style:parent-style-name="Standard">
      <style:paragraph-properties fo:margin-left="0in" fo:margin-right="0.3547in" fo:margin-top="0.0047in" fo:margin-bottom="0in" style:contextual-spacing="false" fo:text-align="center" style:justify-single-word="false" fo:text-indent="0in" style:auto-text-indent="false"/>
    </style:style>
    <style:style style:name="P552" style:family="paragraph" style:parent-style-name="Text_20_body" style:master-page-name="Converted17">
      <style:paragraph-properties style:page-number="18"/>
      <style:text-properties style:font-name="Verdana" fo:font-size="8.5pt" fo:font-weight="bold" style:font-size-asian="8.5pt" style:font-weight-asian="bold"/>
    </style:style>
    <style:style style:name="P553" style:family="paragraph" style:parent-style-name="Text_20_body">
      <style:paragraph-properties fo:margin-top="0.1402in" fo:margin-bottom="0in" style:contextual-spacing="false"/>
      <style:text-properties style:font-name="Verdana" fo:font-size="8.5pt" fo:font-weight="bold" style:font-size-asian="8.5pt" style:font-weight-asian="bold"/>
    </style:style>
    <style:style style:name="P554" style:family="paragraph" style:parent-style-name="Standard">
      <style:paragraph-properties fo:margin-left="1.4799in" fo:margin-right="0in" fo:margin-top="0in" fo:margin-bottom="0in" style:contextual-spacing="false" fo:text-align="left" style:justify-single-word="false" fo:text-indent="0in" style:auto-text-indent="false"/>
    </style:style>
    <style:style style:name="P555" style:family="paragraph" style:parent-style-name="Text_20_body">
      <style:paragraph-properties fo:margin-top="0.1244in" fo:margin-bottom="0in" style:contextual-spacing="false"/>
      <style:text-properties style:font-name="Verdana" fo:font-size="10pt" fo:font-weight="bold" style:font-size-asian="10pt" style:font-weight-asian="bold"/>
    </style:style>
    <style:style style:name="P556" style:family="paragraph" style:parent-style-name="Table_20_Paragraph">
      <style:paragraph-properties fo:margin-left="0.0346in" fo:margin-right="0in" fo:margin-top="0.002in" fo:margin-bottom="0in" style:contextual-spacing="false" fo:line-height="0.1299in">
        <style:tab-stops>
          <style:tab-stop style:position="0.748in"/>
        </style:tab-stops>
      </style:paragraph-properties>
    </style:style>
    <style:style style:name="P557" style:family="paragraph" style:parent-style-name="Table_20_Paragraph">
      <style:paragraph-properties fo:margin-left="0.0417in" fo:margin-right="0.0209in" fo:margin-top="0.002in" fo:margin-bottom="0in" style:contextual-spacing="false" fo:line-height="0.1299in" fo:text-align="center" style:justify-single-word="false"/>
    </style:style>
    <style:style style:name="P558" style:family="paragraph" style:parent-style-name="Table_20_Paragraph">
      <style:paragraph-properties fo:margin-left="0.0453in" fo:margin-right="0in" fo:margin-top="0.002in" fo:margin-bottom="0in" style:contextual-spacing="false" fo:line-height="0.1299in" fo:text-align="center" style:justify-single-word="false"/>
    </style:style>
    <style:style style:name="P559" style:family="paragraph" style:parent-style-name="Table_20_Paragraph">
      <style:paragraph-properties fo:margin-left="0.0346in" fo:margin-right="0in" fo:margin-top="0.002in" fo:margin-bottom="0in" style:contextual-spacing="false" fo:line-height="0.1299in">
        <style:tab-stops>
          <style:tab-stop style:position="0.7898in"/>
        </style:tab-stops>
      </style:paragraph-properties>
    </style:style>
    <style:style style:name="P560" style:family="paragraph" style:parent-style-name="Table_20_Paragraph">
      <style:paragraph-properties fo:margin-left="0.0209in" fo:margin-right="0.0417in" fo:margin-top="0.002in" fo:margin-bottom="0in" style:contextual-spacing="false" fo:line-height="0.1299in" fo:text-align="center" style:justify-single-word="false"/>
    </style:style>
    <style:style style:name="P561" style:family="paragraph" style:parent-style-name="Table_20_Paragraph">
      <style:paragraph-properties fo:margin-left="0.0453in" fo:margin-right="0.0008in" fo:margin-top="0.002in" fo:margin-bottom="0in" style:contextual-spacing="false" fo:line-height="0.1299in" fo:text-align="center" style:justify-single-word="false"/>
    </style:style>
    <style:style style:name="P562" style:family="paragraph" style:parent-style-name="Table_20_Paragraph">
      <style:paragraph-properties fo:margin-left="0.0346in" fo:margin-right="0in" fo:margin-top="0.002in" fo:margin-bottom="0in" style:contextual-spacing="false" fo:line-height="0.1299in"/>
    </style:style>
    <style:style style:name="P563" style:family="paragraph" style:parent-style-name="Table_20_Paragraph">
      <style:text-properties style:font-name="Times New Roman" fo:font-size="7pt" style:font-size-asian="7pt"/>
    </style:style>
    <style:style style:name="P564" style:family="paragraph" style:parent-style-name="Text_20_body">
      <style:paragraph-properties fo:margin-top="0.0071in" fo:margin-bottom="0in" style:contextual-spacing="false"/>
      <style:text-properties style:font-name="Verdana" fo:font-size="8.5pt" fo:font-weight="bold" style:font-size-asian="8.5pt" style:font-weight-asian="bold"/>
    </style:style>
    <style:style style:name="P565" style:family="paragraph" style:parent-style-name="Heading_20_9">
      <style:paragraph-properties fo:margin-left="3.1854in" fo:margin-right="0in" fo:text-align="justify" style:justify-single-word="false"/>
    </style:style>
    <style:style style:name="P566" style:family="paragraph" style:parent-style-name="Standard">
      <style:paragraph-properties fo:margin-left="3.1854in" fo:margin-right="2.1291in" fo:margin-top="0.0028in" fo:margin-bottom="0in" style:contextual-spacing="false" fo:line-height="102%" fo:text-align="justify" style:justify-single-word="false" fo:text-indent="0in" style:auto-text-indent="false"/>
    </style:style>
    <style:style style:name="P567" style:family="paragraph" style:parent-style-name="Text_20_body">
      <style:paragraph-properties fo:margin-top="0.0035in" fo:margin-bottom="0in" style:contextual-spacing="false"/>
      <style:text-properties style:font-name="Verdana" fo:font-size="8.5pt" style:font-size-asian="8.5pt"/>
    </style:style>
    <style:style style:name="P568" style:family="paragraph" style:parent-style-name="Heading_20_9">
      <style:paragraph-properties fo:margin-left="0.248in" fo:margin-right="1.0862in"/>
      <style:text-properties fo:letter-spacing="-0.0016in"/>
    </style:style>
    <style:style style:name="P569" style:family="paragraph" style:parent-style-name="Text_20_body">
      <style:paragraph-properties fo:margin-top="0.0063in" fo:margin-bottom="0in" style:contextual-spacing="false"/>
      <style:text-properties style:font-name="Verdana" fo:font-size="8.5pt" fo:font-weight="bold" style:font-size-asian="8.5pt" style:font-weight-asian="bold"/>
    </style:style>
    <style:style style:name="P570" style:family="paragraph" style:parent-style-name="Standard">
      <style:paragraph-properties fo:margin-left="1.4799in" fo:margin-right="2.1283in" fo:margin-top="0in" fo:margin-bottom="0in" style:contextual-spacing="false" fo:line-height="102%" fo:text-align="justify" style:justify-single-word="false" fo:text-indent="1.7055in" style:auto-text-indent="false"/>
    </style:style>
    <style:style style:name="P571" style:family="paragraph" style:parent-style-name="Standard">
      <style:paragraph-properties fo:margin-left="3.1862in" fo:margin-right="0in" fo:margin-top="0in" fo:margin-bottom="0in" style:contextual-spacing="false" fo:text-align="left" style:justify-single-word="false" fo:text-indent="0in" style:auto-text-indent="false"/>
    </style:style>
    <style:style style:name="P572" style:family="paragraph" style:parent-style-name="Standard">
      <style:paragraph-properties fo:margin-left="1.4799in" fo:margin-right="0in" fo:margin-top="0.0028in" fo:margin-bottom="0in" style:contextual-spacing="false" fo:text-align="left" style:justify-single-word="false" fo:text-indent="0in" style:auto-text-indent="false"/>
    </style:style>
    <style:style style:name="P573" style:family="paragraph" style:parent-style-name="Text_20_body">
      <style:paragraph-properties fo:margin-top="0.0091in" fo:margin-bottom="0in" style:contextual-spacing="false"/>
      <style:text-properties style:font-name="Verdana" fo:font-size="8.5pt" style:font-size-asian="8.5pt"/>
    </style:style>
    <style:style style:name="P574" style:family="paragraph" style:parent-style-name="Standard">
      <style:paragraph-properties fo:margin-left="0in" fo:margin-right="0.6508in" fo:margin-top="0in" fo:margin-bottom="0in" style:contextual-spacing="false" fo:text-align="center" style:justify-single-word="false" fo:text-indent="0in" style:auto-text-indent="false"/>
    </style:style>
    <style:style style:name="P575" style:family="paragraph" style:parent-style-name="Heading_20_9">
      <style:paragraph-properties fo:margin-left="0in" fo:margin-right="0.6484in"/>
    </style:style>
    <style:style style:name="P576" style:family="paragraph" style:parent-style-name="Standard">
      <style:paragraph-properties fo:margin-left="0in" fo:margin-right="0.6492in" fo:margin-top="0.0028in" fo:margin-bottom="0in" style:contextual-spacing="false" fo:text-align="center" style:justify-single-word="false" fo:text-indent="0in" style:auto-text-indent="false"/>
    </style:style>
    <style:style style:name="P577" style:family="paragraph" style:parent-style-name="Text_20_body" style:master-page-name="Converted18">
      <style:paragraph-properties style:page-number="auto"/>
      <style:text-properties style:font-name="Verdana" fo:font-size="10pt" fo:font-weight="bold" style:font-size-asian="10pt" style:font-weight-asian="bold"/>
    </style:style>
    <style:style style:name="P578" style:family="paragraph" style:parent-style-name="Text_20_body">
      <style:paragraph-properties fo:margin-top="0.0717in" fo:margin-bottom="0.0008in" style:contextual-spacing="false"/>
      <style:text-properties style:font-name="Verdana" fo:font-size="10pt" fo:font-weight="bold" style:font-size-asian="10pt" style:font-weight-asian="bold"/>
    </style:style>
    <style:style style:name="P579" style:family="paragraph" style:parent-style-name="Standard">
      <style:paragraph-properties fo:margin-left="2.3118in" fo:margin-right="0in" fo:line-height="0.1429in" fo:text-indent="0in" style:auto-text-indent="false"/>
    </style:style>
    <style:style style:name="P580" style:family="paragraph" style:parent-style-name="Text_20_body">
      <style:paragraph-properties fo:margin-top="0.0382in" fo:margin-bottom="0in" style:contextual-spacing="false"/>
      <style:text-properties style:font-name="Verdana" fo:font-size="10pt" fo:font-weight="bold" style:font-size-asian="10pt" style:font-weight-asian="bold"/>
    </style:style>
    <style:style style:name="P581" style:family="paragraph" style:parent-style-name="Table_20_Paragraph">
      <style:paragraph-properties fo:margin-top="0.0063in" fo:margin-bottom="0in" style:contextual-spacing="false"/>
      <style:text-properties style:font-name="Verdana" fo:font-size="3pt" fo:font-weight="bold" style:font-size-asian="3pt" style:font-weight-asian="bold"/>
    </style:style>
    <style:style style:name="P582" style:family="paragraph" style:parent-style-name="Table_20_Paragraph">
      <style:paragraph-properties fo:margin-left="0.4882in" fo:margin-right="0in" fo:line-height="0.0528in"/>
    </style:style>
    <style:style style:name="P583" style:family="paragraph" style:parent-style-name="Table_20_Paragraph">
      <style:paragraph-properties fo:margin-left="0.4681in" fo:margin-right="0in" fo:line-height="0.0528in"/>
    </style:style>
    <style:style style:name="P584" style:family="paragraph" style:parent-style-name="Table_20_Paragraph">
      <style:paragraph-properties fo:margin-top="0.0075in" fo:margin-bottom="0in" style:contextual-spacing="false"/>
      <style:text-properties style:font-name="Verdana" fo:font-size="2pt" fo:font-weight="bold" style:font-size-asian="2pt" style:font-weight-asian="bold"/>
    </style:style>
    <style:style style:name="P585" style:family="paragraph" style:parent-style-name="Table_20_Paragraph">
      <style:paragraph-properties fo:margin-left="0.0772in" fo:margin-right="0in" fo:line-height="0.0835in"/>
    </style:style>
    <style:style style:name="P586" style:family="paragraph" style:parent-style-name="Table_20_Paragraph">
      <style:paragraph-properties fo:margin-left="0.3035in" fo:margin-right="0in" fo:line-height="0.0665in"/>
    </style:style>
    <style:style style:name="P587" style:family="paragraph" style:parent-style-name="Table_20_Paragraph">
      <style:paragraph-properties fo:margin-left="0.1472in" fo:margin-right="0in" fo:line-height="0.0528in"/>
    </style:style>
    <style:style style:name="P588" style:family="paragraph" style:parent-style-name="Table_20_Paragraph">
      <style:paragraph-properties fo:margin-top="0.0043in" fo:margin-bottom="0in" style:contextual-spacing="false"/>
      <style:text-properties style:font-name="Verdana" fo:font-size="4pt" fo:font-weight="bold" style:font-size-asian="4pt" style:font-weight-asian="bold"/>
    </style:style>
    <style:style style:name="P589" style:family="paragraph" style:parent-style-name="Table_20_Paragraph">
      <style:paragraph-properties fo:margin-left="0.0917in" fo:margin-right="0in" fo:line-height="0.0528in"/>
    </style:style>
    <style:style style:name="P590" style:family="paragraph" style:parent-style-name="Table_20_Paragraph">
      <style:paragraph-properties fo:margin-left="0.1161in" fo:margin-right="0in" fo:line-height="0.0528in"/>
    </style:style>
    <style:style style:name="P591" style:family="paragraph" style:parent-style-name="Table_20_Paragraph">
      <style:paragraph-properties fo:margin-left="0.1126in" fo:margin-right="0in" fo:line-height="0.0528in"/>
    </style:style>
    <style:style style:name="P592" style:family="paragraph" style:parent-style-name="Table_20_Paragraph">
      <style:paragraph-properties fo:margin-left="0.0728in" fo:margin-right="0in" fo:line-height="0.0528in"/>
    </style:style>
    <style:style style:name="P593" style:family="paragraph" style:parent-style-name="Table_20_Paragraph">
      <style:paragraph-properties fo:margin-top="0.0028in" fo:margin-bottom="0in" style:contextual-spacing="false"/>
      <style:text-properties style:font-name="Verdana" fo:font-size="4pt" fo:font-weight="bold" style:font-size-asian="4pt" style:font-weight-asian="bold"/>
    </style:style>
    <style:style style:name="P594" style:family="paragraph" style:parent-style-name="Table_20_Paragraph">
      <style:paragraph-properties fo:margin-left="0.0654in" fo:margin-right="0in" fo:line-height="0.0634in"/>
    </style:style>
    <style:style style:name="P595" style:family="paragraph" style:parent-style-name="Table_20_Paragraph">
      <style:paragraph-properties fo:margin-left="0.1291in" fo:margin-right="0in" fo:line-height="0.0634in"/>
    </style:style>
    <style:style style:name="P596" style:family="paragraph" style:parent-style-name="Table_20_Paragraph">
      <style:paragraph-properties fo:margin-top="0.0028in" fo:margin-bottom="0in" style:contextual-spacing="false"/>
      <style:text-properties style:font-name="Verdana" fo:font-size="2.5pt" fo:font-weight="bold" style:font-size-asian="2.5pt" style:font-weight-asian="bold"/>
    </style:style>
    <style:style style:name="P597" style:family="paragraph" style:parent-style-name="Table_20_Paragraph">
      <style:paragraph-properties fo:margin-left="0.2028in" fo:margin-right="0in" fo:line-height="0.1402in"/>
    </style:style>
    <style:style style:name="P598" style:family="paragraph" style:parent-style-name="Table_20_Paragraph">
      <style:paragraph-properties fo:margin-left="0.1701in" fo:margin-right="0in" fo:line-height="0.0835in"/>
    </style:style>
    <style:style style:name="P599" style:family="paragraph" style:parent-style-name="Table_20_Paragraph">
      <style:paragraph-properties fo:margin-top="0.0043in" fo:margin-bottom="0in" style:contextual-spacing="false"/>
      <style:text-properties style:font-name="Verdana" fo:font-size="5pt" fo:font-weight="bold" style:font-size-asian="5pt" style:font-weight-asian="bold"/>
    </style:style>
    <style:style style:name="P600" style:family="paragraph" style:parent-style-name="Table_20_Paragraph">
      <style:paragraph-properties fo:margin-left="0.1398in" fo:margin-right="0in" fo:line-height="0.0528in"/>
    </style:style>
    <style:style style:name="P601" style:family="paragraph" style:parent-style-name="Table_20_Paragraph">
      <style:paragraph-properties fo:margin-top="0.0028in" fo:margin-bottom="0in" style:contextual-spacing="false"/>
      <style:text-properties style:font-name="Verdana" fo:font-size="5pt" fo:font-weight="bold" style:font-size-asian="5pt" style:font-weight-asian="bold"/>
    </style:style>
    <style:style style:name="P602" style:family="paragraph" style:parent-style-name="Table_20_Paragraph">
      <style:paragraph-properties fo:margin-left="0.0689in" fo:margin-right="0in" fo:line-height="0.0634in"/>
    </style:style>
    <style:style style:name="P603" style:family="paragraph" style:parent-style-name="Table_20_Paragraph">
      <style:paragraph-properties fo:margin-left="0.128in" fo:margin-right="0in" fo:line-height="0.0634in"/>
    </style:style>
    <style:style style:name="P604" style:family="paragraph" style:parent-style-name="Table_20_Paragraph">
      <style:paragraph-properties fo:margin-left="0.4165in" fo:margin-right="0in" fo:line-height="0.072in"/>
    </style:style>
    <style:style style:name="P605" style:family="paragraph" style:parent-style-name="Table_20_Paragraph">
      <style:paragraph-properties fo:margin-top="0.0016in" fo:margin-bottom="0in" style:contextual-spacing="false"/>
      <style:text-properties style:font-name="Verdana" fo:font-size="1.5pt" fo:font-weight="bold" style:font-size-asian="1.5pt" style:font-weight-asian="bold"/>
    </style:style>
    <style:style style:name="P606" style:family="paragraph" style:parent-style-name="Table_20_Paragraph">
      <style:paragraph-properties fo:margin-left="0.2189in" fo:margin-right="0in" fo:line-height="0.1717in"/>
    </style:style>
    <style:style style:name="P607" style:family="paragraph" style:parent-style-name="Table_20_Paragraph">
      <style:paragraph-properties fo:margin-top="0.0055in" fo:margin-bottom="0in" style:contextual-spacing="false"/>
      <style:text-properties style:font-name="Verdana" fo:font-size="5pt" fo:font-weight="bold" style:font-size-asian="5pt" style:font-weight-asian="bold"/>
    </style:style>
    <style:style style:name="P608" style:family="paragraph" style:parent-style-name="Table_20_Paragraph">
      <style:paragraph-properties fo:margin-left="0.0744in" fo:margin-right="0in" fo:line-height="0.0528in"/>
    </style:style>
    <style:style style:name="P609" style:family="paragraph" style:parent-style-name="Table_20_Paragraph">
      <style:paragraph-properties fo:margin-left="0.0654in" fo:margin-right="0in" fo:line-height="0.0638in"/>
    </style:style>
    <style:style style:name="P610" style:family="paragraph" style:parent-style-name="Table_20_Paragraph">
      <style:paragraph-properties fo:margin-top="0.0047in" fo:margin-bottom="0.0008in" style:contextual-spacing="false"/>
      <style:text-properties style:font-name="Verdana" fo:font-size="4pt" fo:font-weight="bold" style:font-size-asian="4pt" style:font-weight-asian="bold"/>
    </style:style>
    <style:style style:name="P611" style:family="paragraph" style:parent-style-name="Table_20_Paragraph">
      <style:paragraph-properties fo:margin-left="0.0673in" fo:margin-right="0in" fo:line-height="0.0528in"/>
    </style:style>
    <style:style style:name="P612" style:family="paragraph" style:parent-style-name="Table_20_Paragraph">
      <style:paragraph-properties fo:margin-top="0.0028in" fo:margin-bottom="0in" style:contextual-spacing="false"/>
      <style:text-properties style:font-name="Verdana" fo:font-size="3pt" fo:font-weight="bold" style:font-size-asian="3pt" style:font-weight-asian="bold"/>
    </style:style>
    <style:style style:name="P613" style:family="paragraph" style:parent-style-name="Table_20_Paragraph">
      <style:paragraph-properties fo:margin-left="0.4098in" fo:margin-right="0in" fo:line-height="0.0728in"/>
    </style:style>
    <style:style style:name="P614" style:family="paragraph" style:parent-style-name="Table_20_Paragraph">
      <style:paragraph-properties fo:margin-left="0.0638in" fo:margin-right="0in" fo:line-height="0.0634in"/>
    </style:style>
    <style:style style:name="P615" style:family="paragraph" style:parent-style-name="Table_20_Paragraph">
      <style:paragraph-properties fo:margin-left="0.2736in" fo:margin-right="0in" fo:line-height="0.0528in"/>
    </style:style>
    <style:style style:name="P616" style:family="paragraph" style:parent-style-name="Table_20_Paragraph">
      <style:paragraph-properties fo:margin-left="0.3in" fo:margin-right="0in" fo:line-height="0.0528in"/>
    </style:style>
    <style:style style:name="P617" style:family="paragraph" style:parent-style-name="Table_20_Paragraph">
      <style:paragraph-properties fo:margin-left="0.1638in" fo:margin-right="0in" fo:line-height="0.0528in"/>
    </style:style>
    <style:style style:name="P618" style:family="paragraph" style:parent-style-name="Table_20_Paragraph">
      <style:paragraph-properties fo:margin-left="0.1972in" fo:margin-right="0in" fo:line-height="0.0528in"/>
    </style:style>
    <style:style style:name="P619" style:family="paragraph" style:parent-style-name="Table_20_Paragraph">
      <style:paragraph-properties fo:margin-top="0.0035in" fo:margin-bottom="0in" style:contextual-spacing="false"/>
      <style:text-properties style:font-name="Verdana" fo:font-size="2.5pt" fo:font-weight="bold" style:font-size-asian="2.5pt" style:font-weight-asian="bold"/>
    </style:style>
    <style:style style:name="P620" style:family="paragraph" style:parent-style-name="Table_20_Paragraph">
      <style:paragraph-properties fo:margin-left="0.1846in" fo:margin-right="0in" fo:line-height="0.1374in"/>
    </style:style>
    <style:style style:name="P621" style:family="paragraph" style:parent-style-name="Table_20_Paragraph">
      <style:paragraph-properties fo:margin-left="0.128in" fo:margin-right="0in" fo:line-height="0.0638in"/>
    </style:style>
    <style:style style:name="P622" style:family="paragraph" style:parent-style-name="Table_20_Paragraph">
      <style:paragraph-properties fo:margin-left="0.2846in" fo:margin-right="0in" fo:line-height="0.1402in"/>
    </style:style>
    <style:style style:name="P623" style:family="paragraph" style:parent-style-name="Table_20_Paragraph">
      <style:paragraph-properties fo:margin-left="0.0972in" fo:margin-right="0in" fo:line-height="0.0528in"/>
    </style:style>
    <style:style style:name="P624" style:family="paragraph" style:parent-style-name="Table_20_Paragraph">
      <style:paragraph-properties fo:margin-left="0.2028in" fo:margin-right="0in" fo:line-height="0.0528in"/>
    </style:style>
    <style:style style:name="P625" style:family="paragraph" style:parent-style-name="Table_20_Paragraph">
      <style:paragraph-properties fo:margin-left="0.2673in" fo:margin-right="0in" fo:line-height="0.0528in"/>
    </style:style>
    <style:style style:name="P626" style:family="paragraph" style:parent-style-name="Table_20_Paragraph">
      <style:paragraph-properties fo:margin-top="0.0016in" fo:margin-bottom="0in" style:contextual-spacing="false"/>
      <style:text-properties style:font-name="Verdana" fo:font-size="3pt" fo:font-weight="bold" style:font-size-asian="3pt" style:font-weight-asian="bold"/>
    </style:style>
    <style:style style:name="P627" style:family="paragraph" style:parent-style-name="Table_20_Paragraph">
      <style:paragraph-properties fo:margin-left="0.1319in" fo:margin-right="0in" fo:line-height="0.0728in"/>
    </style:style>
    <style:style style:name="P628" style:family="paragraph" style:parent-style-name="Table_20_Paragraph">
      <style:paragraph-properties fo:margin-left="0.1366in" fo:margin-right="0in" fo:line-height="0.0528in"/>
    </style:style>
    <style:style style:name="P629" style:family="paragraph" style:parent-style-name="Table_20_Paragraph">
      <style:paragraph-properties fo:margin-left="0.1492in" fo:margin-right="0in" fo:line-height="0.0634in"/>
    </style:style>
    <style:style style:name="P630" style:family="paragraph" style:parent-style-name="Table_20_Paragraph">
      <style:paragraph-properties fo:margin-left="0.3425in" fo:margin-right="0in" fo:line-height="0.0728in"/>
    </style:style>
    <style:style style:name="P631" style:family="paragraph" style:parent-style-name="Table_20_Paragraph">
      <style:paragraph-properties fo:margin-left="0.2138in" fo:margin-right="0in" fo:line-height="0.0528in"/>
    </style:style>
    <style:style style:name="P632" style:family="paragraph" style:parent-style-name="Table_20_Paragraph">
      <style:paragraph-properties fo:margin-left="0.4083in" fo:margin-right="0in" fo:line-height="0.0654in"/>
    </style:style>
    <style:style style:name="P633" style:family="paragraph" style:parent-style-name="Table_20_Paragraph">
      <style:paragraph-properties fo:margin-left="0.1591in" fo:margin-right="0in" fo:line-height="0.0528in"/>
    </style:style>
    <style:style style:name="P634" style:family="paragraph" style:parent-style-name="Table_20_Paragraph">
      <style:paragraph-properties fo:margin-left="0.2807in" fo:margin-right="0in" fo:line-height="0.0535in"/>
    </style:style>
    <style:style style:name="P635" style:family="paragraph" style:parent-style-name="Table_20_Paragraph">
      <style:paragraph-properties fo:margin-left="0.1161in" fo:margin-right="0in" fo:line-height="0.0535in"/>
    </style:style>
    <style:style style:name="P636" style:family="paragraph" style:parent-style-name="Table_20_Paragraph">
      <style:paragraph-properties fo:margin-left="0.1445in" fo:margin-right="0in" fo:line-height="0.0528in"/>
    </style:style>
    <style:style style:name="P637" style:family="paragraph" style:parent-style-name="Table_20_Paragraph">
      <style:paragraph-properties fo:margin-left="0.3339in" fo:margin-right="0in" fo:line-height="0.0528in"/>
    </style:style>
    <style:style style:name="P638" style:family="paragraph" style:parent-style-name="Table_20_Paragraph">
      <style:paragraph-properties fo:margin-left="0.1181in" fo:margin-right="0in" fo:line-height="0.0528in"/>
    </style:style>
    <style:style style:name="P639" style:family="paragraph" style:parent-style-name="Table_20_Paragraph">
      <style:paragraph-properties fo:margin-left="0.078in" fo:margin-right="0in" fo:line-height="0.0528in"/>
    </style:style>
    <style:style style:name="P640" style:family="paragraph" style:parent-style-name="Table_20_Paragraph">
      <style:paragraph-properties fo:margin-left="0.2217in" fo:margin-right="0in" fo:line-height="0.0535in"/>
    </style:style>
    <style:style style:name="P641" style:family="paragraph" style:parent-style-name="Table_20_Paragraph">
      <style:paragraph-properties fo:margin-left="0.1189in" fo:margin-right="0in" fo:line-height="0.0528in"/>
    </style:style>
    <style:style style:name="P642" style:family="paragraph" style:parent-style-name="Table_20_Paragraph">
      <style:paragraph-properties fo:margin-left="0.3193in" fo:margin-right="0in" fo:line-height="0.0528in"/>
    </style:style>
    <style:style style:name="P643" style:family="paragraph" style:parent-style-name="Table_20_Paragraph">
      <style:paragraph-properties fo:margin-left="0.1437in" fo:margin-right="0in" fo:line-height="0.0528in"/>
    </style:style>
    <style:style style:name="P644" style:family="paragraph" style:parent-style-name="Table_20_Paragraph">
      <style:paragraph-properties fo:margin-left="0.389in" fo:margin-right="0in" fo:line-height="0.0528in"/>
    </style:style>
    <style:style style:name="P645" style:family="paragraph" style:parent-style-name="Table_20_Paragraph">
      <style:paragraph-properties fo:margin-left="0.3465in" fo:margin-right="0in" fo:line-height="0.0528in"/>
    </style:style>
    <style:style style:name="P646" style:family="paragraph" style:parent-style-name="Table_20_Paragraph">
      <style:paragraph-properties fo:margin-left="0.0744in" fo:margin-right="0in" fo:line-height="0.1402in"/>
    </style:style>
    <style:style style:name="P647" style:family="paragraph" style:parent-style-name="Table_20_Paragraph">
      <style:paragraph-properties fo:margin-left="0.1256in" fo:margin-right="0in" fo:line-height="0.0528in"/>
    </style:style>
    <style:style style:name="P648" style:family="paragraph" style:parent-style-name="Table_20_Paragraph">
      <style:paragraph-properties fo:margin-left="0.1717in" fo:margin-right="0in" fo:line-height="0.0528in"/>
    </style:style>
    <style:style style:name="P649" style:family="paragraph" style:parent-style-name="Table_20_Paragraph">
      <style:paragraph-properties fo:margin-left="0.2173in" fo:margin-right="0in" fo:line-height="0.1402in"/>
    </style:style>
    <style:style style:name="P650" style:family="paragraph" style:parent-style-name="Table_20_Paragraph">
      <style:paragraph-properties fo:margin-left="0.1717in" fo:margin-right="0in" fo:line-height="0.0835in"/>
    </style:style>
    <style:style style:name="P651" style:family="paragraph" style:parent-style-name="Table_20_Paragraph">
      <style:paragraph-properties fo:margin-left="0.0728in" fo:margin-right="0in" fo:line-height="0.139in"/>
    </style:style>
    <style:style style:name="P652" style:family="paragraph" style:parent-style-name="Table_20_Paragraph">
      <style:paragraph-properties fo:margin-left="0.0638in" fo:margin-right="0in" fo:line-height="0.1508in"/>
    </style:style>
    <style:style style:name="P653" style:family="paragraph" style:parent-style-name="Table_20_Paragraph">
      <style:paragraph-properties fo:margin-left="0.1291in" fo:margin-right="0in" fo:line-height="0.1508in"/>
    </style:style>
    <style:style style:name="P654" style:family="paragraph" style:parent-style-name="Table_20_Paragraph">
      <style:paragraph-properties fo:margin-left="0.1327in" fo:margin-right="0in" fo:line-height="0.0528in"/>
    </style:style>
    <style:style style:name="P655" style:family="paragraph" style:parent-style-name="Table_20_Paragraph">
      <style:paragraph-properties fo:margin-left="0.1862in" fo:margin-right="0in" fo:line-height="0.1402in"/>
    </style:style>
    <style:style style:name="P656" style:family="paragraph" style:parent-style-name="Table_20_Paragraph">
      <style:paragraph-properties fo:margin-left="0.2516in" fo:margin-right="0in" fo:line-height="0.0528in"/>
    </style:style>
    <style:style style:name="P657" style:family="paragraph" style:parent-style-name="Table_20_Paragraph">
      <style:paragraph-properties fo:margin-left="0.128in" fo:margin-right="0in" fo:line-height="0.1508in"/>
    </style:style>
    <style:style style:name="P658" style:family="paragraph" style:parent-style-name="Table_20_Paragraph">
      <style:paragraph-properties fo:margin-left="0.0866in" fo:margin-right="0in" fo:line-height="0.0528in"/>
    </style:style>
    <style:style style:name="P659" style:family="paragraph" style:parent-style-name="Table_20_Paragraph">
      <style:paragraph-properties fo:margin-left="0.3173in" fo:margin-right="0in" fo:line-height="0.0528in"/>
    </style:style>
    <style:style style:name="P660" style:family="paragraph" style:parent-style-name="Table_20_Paragraph">
      <style:paragraph-properties fo:margin-left="0.2071in" fo:margin-right="0in" fo:line-height="0.0528in"/>
    </style:style>
    <style:style style:name="P661" style:family="paragraph" style:parent-style-name="Table_20_Paragraph">
      <style:paragraph-properties fo:margin-top="0.0016in" fo:margin-bottom="0in" style:contextual-spacing="false"/>
      <style:text-properties style:font-name="Verdana" fo:font-size="4pt" fo:font-weight="bold" style:font-size-asian="4pt" style:font-weight-asian="bold"/>
    </style:style>
    <style:style style:name="P662" style:family="paragraph" style:parent-style-name="Table_20_Paragraph">
      <style:paragraph-properties fo:margin-left="0.2028in" fo:margin-right="0in" fo:line-height="0.0728in"/>
    </style:style>
    <style:style style:name="P663" style:family="paragraph" style:parent-style-name="Table_20_Paragraph">
      <style:paragraph-properties fo:margin-left="0.4035in" fo:margin-right="0in" fo:line-height="0.0528in"/>
    </style:style>
    <style:style style:name="P664" style:family="paragraph" style:parent-style-name="Table_20_Paragraph">
      <style:paragraph-properties fo:margin-left="0.4134in" fo:margin-right="0in" fo:line-height="0.0528in"/>
    </style:style>
    <style:style style:name="P665" style:family="paragraph" style:parent-style-name="Table_20_Paragraph">
      <style:paragraph-properties fo:margin-left="0.2638in" fo:margin-right="0in" fo:line-height="0.0535in"/>
    </style:style>
    <style:style style:name="P666" style:family="paragraph" style:parent-style-name="Table_20_Paragraph">
      <style:paragraph-properties fo:margin-left="0.1228in" fo:margin-right="0in" fo:line-height="0.1402in"/>
    </style:style>
    <style:style style:name="P667" style:family="paragraph" style:parent-style-name="Text_20_body" style:master-page-name="Converted19">
      <style:paragraph-properties style:page-number="auto"/>
      <style:text-properties style:font-name="Verdana" fo:font-size="8.5pt" fo:font-weight="bold" style:font-size-asian="8.5pt" style:font-weight-asian="bold"/>
    </style:style>
    <style:style style:name="P668" style:family="paragraph" style:parent-style-name="Text_20_body">
      <style:paragraph-properties fo:margin-top="0.0874in" fo:margin-bottom="0in" style:contextual-spacing="false"/>
      <style:text-properties style:font-name="Verdana" fo:font-size="8.5pt" fo:font-weight="bold" style:font-size-asian="8.5pt" style:font-weight-asian="bold"/>
    </style:style>
    <style:style style:name="P669" style:family="paragraph" style:parent-style-name="Standard">
      <style:paragraph-properties fo:margin-left="1.5799in" fo:margin-right="0in" fo:margin-top="0.0008in" fo:margin-bottom="0in" style:contextual-spacing="false" fo:text-align="left" style:justify-single-word="false" fo:text-indent="0in" style:auto-text-indent="false"/>
    </style:style>
    <style:style style:name="P670" style:family="paragraph" style:parent-style-name="Heading_20_9">
      <style:paragraph-properties fo:margin-left="3.2673in" fo:margin-right="2.1445in" fo:margin-top="0.1409in" fo:margin-bottom="0in" style:contextual-spacing="false" fo:text-align="justify" style:justify-single-word="false"/>
    </style:style>
    <style:style style:name="P671" style:family="paragraph" style:parent-style-name="Standard">
      <style:paragraph-properties fo:margin-left="3.2398in" fo:margin-right="0in" fo:margin-top="0.139in" fo:margin-bottom="0in" style:contextual-spacing="false" fo:line-height="0.1429in" fo:text-align="justify" style:justify-single-word="false" fo:text-indent="0in" style:auto-text-indent="false"/>
    </style:style>
    <style:style style:name="P672" style:family="paragraph" style:parent-style-name="Standard">
      <style:paragraph-properties fo:margin-left="3.2398in" fo:margin-right="2.1445in" fo:margin-top="0in" fo:margin-bottom="0in" style:contextual-spacing="false" fo:text-align="justify" style:justify-single-word="false" fo:text-indent="0in" style:auto-text-indent="false"/>
    </style:style>
    <style:style style:name="P673" style:family="paragraph" style:parent-style-name="Heading_20_9">
      <style:paragraph-properties fo:margin-left="0in" fo:margin-right="0.748in" fo:margin-top="0.1366in" fo:margin-bottom="0in" style:contextual-spacing="false"/>
      <style:text-properties fo:letter-spacing="-0.0016in"/>
    </style:style>
    <style:style style:name="P674" style:family="paragraph" style:parent-style-name="Standard">
      <style:paragraph-properties fo:margin-left="1.5799in" fo:margin-right="2.1437in" fo:margin-top="0.1417in" fo:margin-bottom="0in" style:contextual-spacing="false" fo:text-align="justify" style:justify-single-word="false" fo:text-indent="1.6598in" style:auto-text-indent="false"/>
    </style:style>
    <style:style style:name="P675" style:family="paragraph" style:parent-style-name="Text_20_body">
      <style:paragraph-properties fo:margin-top="0.0035in" fo:margin-bottom="0in" style:contextual-spacing="false"/>
      <style:text-properties style:font-name="Verdana" fo:font-size="8pt" style:font-size-asian="8pt"/>
    </style:style>
    <style:style style:name="P676" style:family="paragraph" style:parent-style-name="Table_20_Paragraph">
      <style:paragraph-properties fo:margin-left="0.3937in" fo:margin-right="0in" fo:margin-top="0.0354in" fo:margin-bottom="0in" style:contextual-spacing="false"/>
    </style:style>
    <style:style style:name="P677" style:family="paragraph" style:parent-style-name="Table_20_Paragraph">
      <style:paragraph-properties fo:margin-left="0.0071in" fo:margin-right="0.0264in" fo:margin-top="0.0354in" fo:margin-bottom="0in" style:contextual-spacing="false" fo:text-align="center" style:justify-single-word="false"/>
    </style:style>
    <style:style style:name="P678" style:family="paragraph" style:parent-style-name="Table_20_Paragraph">
      <style:paragraph-properties fo:margin-left="0.0083in" fo:margin-right="0.0008in" fo:margin-top="0.0354in" fo:margin-bottom="0in" style:contextual-spacing="false" fo:text-align="center" style:justify-single-word="false"/>
    </style:style>
    <style:style style:name="P679" style:family="paragraph" style:parent-style-name="Table_20_Paragraph">
      <style:paragraph-properties fo:margin-left="0.3102in" fo:margin-right="0in" fo:margin-top="0.0354in" fo:margin-bottom="0in" style:contextual-spacing="false"/>
    </style:style>
    <style:style style:name="P680" style:family="paragraph" style:parent-style-name="Table_20_Paragraph">
      <style:paragraph-properties fo:margin-left="0.0098in" fo:margin-right="0.0256in" fo:margin-top="0.0354in" fo:margin-bottom="0in" style:contextual-spacing="false" fo:text-align="center" style:justify-single-word="false"/>
    </style:style>
    <style:style style:name="P681" style:family="paragraph" style:parent-style-name="Table_20_Paragraph">
      <style:paragraph-properties fo:margin-left="0.2846in" fo:margin-right="0in" fo:margin-top="0.0417in" fo:margin-bottom="0in" style:contextual-spacing="false" fo:line-height="98%" fo:text-indent="-0.1319in" style:auto-text-indent="false"/>
    </style:style>
    <style:style style:name="P682" style:family="paragraph" style:parent-style-name="Table_20_Paragraph">
      <style:paragraph-properties fo:margin-left="0.0264in" fo:margin-right="0.0193in" fo:margin-top="0.0811in" fo:margin-bottom="0in" style:contextual-spacing="false" fo:text-align="center" style:justify-single-word="false"/>
    </style:style>
    <style:style style:name="P683" style:family="paragraph" style:parent-style-name="Table_20_Paragraph">
      <style:paragraph-properties fo:margin-left="0.0083in" fo:margin-right="0in" fo:margin-top="0.0811in" fo:margin-bottom="0in" style:contextual-spacing="false" fo:text-align="center" style:justify-single-word="false"/>
    </style:style>
    <style:style style:name="P684" style:family="paragraph" style:parent-style-name="Table_20_Paragraph">
      <style:paragraph-properties fo:margin-left="0.1102in" fo:margin-right="0in" fo:margin-top="0.0811in" fo:margin-bottom="0in" style:contextual-spacing="false"/>
    </style:style>
    <style:style style:name="P685" style:family="paragraph" style:parent-style-name="Table_20_Paragraph">
      <style:paragraph-properties fo:margin-left="0.0598in" fo:margin-right="0in" fo:margin-top="0.0811in" fo:margin-bottom="0in" style:contextual-spacing="false"/>
    </style:style>
    <style:style style:name="P686" style:family="paragraph" style:parent-style-name="Table_20_Paragraph">
      <style:paragraph-properties fo:margin-left="0.0256in" fo:margin-right="0.0161in" fo:margin-top="0.0811in" fo:margin-bottom="0in" style:contextual-spacing="false" fo:text-align="center" style:justify-single-word="false"/>
    </style:style>
    <style:style style:name="P687" style:family="paragraph" style:parent-style-name="Standard">
      <style:paragraph-properties fo:margin-left="1.5799in" fo:margin-right="2.1425in" fo:margin-top="0.1398in" fo:margin-bottom="0in" style:contextual-spacing="false" fo:text-align="justify" style:justify-single-word="false" fo:text-indent="1.6598in" style:auto-text-indent="false"/>
    </style:style>
    <style:style style:name="P688" style:family="paragraph" style:parent-style-name="Standard">
      <style:paragraph-properties fo:margin-left="3.2398in" fo:margin-right="0in" fo:margin-top="0.1374in" fo:margin-bottom="0in" style:contextual-spacing="false" fo:line-height="0.1429in" fo:text-align="left" style:justify-single-word="false" fo:text-indent="0in" style:auto-text-indent="false"/>
    </style:style>
    <style:style style:name="P689" style:family="paragraph" style:parent-style-name="Standard">
      <style:paragraph-properties fo:margin-left="1.5799in" fo:margin-right="0in" fo:margin-top="0in" fo:margin-bottom="0in" style:contextual-spacing="false" fo:line-height="0.1429in" fo:text-align="left" style:justify-single-word="false" fo:text-indent="0in" style:auto-text-indent="false"/>
    </style:style>
    <style:style style:name="P690" style:family="paragraph" style:parent-style-name="Text_20_body">
      <style:paragraph-properties fo:margin-top="0.1402in" fo:margin-bottom="0in" style:contextual-spacing="false"/>
      <style:text-properties style:font-name="Verdana" fo:font-size="8.5pt" style:font-size-asian="8.5pt"/>
    </style:style>
    <style:style style:name="P691" style:family="paragraph" style:parent-style-name="Standard">
      <style:paragraph-properties fo:margin-left="0in" fo:margin-right="0.5654in" fo:margin-top="0.0008in" fo:margin-bottom="0in" style:contextual-spacing="false" fo:text-align="center" style:justify-single-word="false" fo:text-indent="0in" style:auto-text-indent="false"/>
    </style:style>
    <style:style style:name="P692" style:family="paragraph" style:parent-style-name="Heading_20_9">
      <style:paragraph-properties fo:margin-left="0in" fo:margin-right="0.5638in" fo:line-height="0.1429in"/>
    </style:style>
    <style:style style:name="P693" style:family="paragraph" style:parent-style-name="Standard">
      <style:paragraph-properties fo:margin-left="0in" fo:margin-right="0.5646in" fo:margin-top="0in" fo:margin-bottom="0in" style:contextual-spacing="false" fo:line-height="0.1429in" fo:text-align="center" style:justify-single-word="false" fo:text-indent="0in" style:auto-text-indent="false"/>
    </style:style>
    <style:style style:name="P694" style:family="paragraph" style:parent-style-name="Text_20_body" style:master-page-name="Converted20">
      <style:paragraph-properties style:page-number="auto"/>
      <style:text-properties style:font-name="Verdana" fo:font-size="10pt" fo:font-weight="bold" style:font-size-asian="10pt" style:font-weight-asian="bold"/>
    </style:style>
    <style:style style:name="P695" style:family="paragraph" style:parent-style-name="Text_20_body">
      <style:paragraph-properties fo:margin-top="0.1043in" fo:margin-bottom="0in" style:contextual-spacing="false"/>
      <style:text-properties style:font-name="Verdana" fo:font-size="10pt" fo:font-weight="bold" style:font-size-asian="10pt" style:font-weight-asian="bold"/>
    </style:style>
    <style:style style:name="P696" style:family="paragraph" style:parent-style-name="Standard">
      <style:paragraph-properties fo:margin-left="1.6055in" fo:margin-right="0in" fo:margin-top="0.0681in" fo:margin-bottom="0in" style:contextual-spacing="false" fo:text-align="left" style:justify-single-word="false" fo:text-indent="0in" style:auto-text-indent="false"/>
    </style:style>
    <style:style style:name="P697" style:family="paragraph" style:parent-style-name="Text_20_body">
      <style:paragraph-properties fo:break-before="column"/>
      <style:text-properties style:font-name="Verdana" fo:font-size="8pt" fo:font-weight="bold" style:font-size-asian="8pt" style:font-weight-asian="bold"/>
    </style:style>
    <style:style style:name="P698" style:family="paragraph" style:parent-style-name="Text_20_body">
      <style:paragraph-properties fo:margin-top="0.0661in" fo:margin-bottom="0in" style:contextual-spacing="false"/>
      <style:text-properties style:font-name="Verdana" fo:font-size="8pt" fo:font-weight="bold" style:font-size-asian="8pt" style:font-weight-asian="bold"/>
    </style:style>
    <style:style style:name="P699" style:family="paragraph" style:parent-style-name="Standard">
      <style:paragraph-properties fo:margin-left="0.028in" fo:margin-right="2.0543in" fo:margin-top="0in" fo:margin-bottom="0in" style:contextual-spacing="false" fo:line-height="99%" fo:text-align="justify" style:justify-single-word="false" fo:text-indent="0in" style:auto-text-indent="false">
        <style:tab-stops>
          <style:tab-stop style:position="1.0098in"/>
          <style:tab-stop style:position="2.2264in"/>
        </style:tab-stops>
      </style:paragraph-properties>
    </style:style>
    <style:style style:name="P700" style:family="paragraph" style:parent-style-name="Standard">
      <style:paragraph-properties fo:margin-left="0.028in" fo:margin-right="0in" fo:margin-top="0.1299in" fo:margin-bottom="0in" style:contextual-spacing="false" fo:line-height="0.1339in" fo:text-align="justify" style:justify-single-word="false" fo:text-indent="0in" style:auto-text-indent="false"/>
    </style:style>
    <style:style style:name="P701" style:family="paragraph" style:parent-style-name="Standard">
      <style:paragraph-properties fo:margin-left="0.028in" fo:margin-right="2.0543in" fo:margin-top="0in" fo:margin-bottom="0in" style:contextual-spacing="false" fo:line-height="99%" fo:text-align="justify" style:justify-single-word="false" fo:text-indent="0in" style:auto-text-indent="false"/>
    </style:style>
    <style:style style:name="P702" style:family="paragraph" style:parent-style-name="Standard">
      <style:paragraph-properties fo:margin-left="0.0189in" fo:margin-right="0in" fo:margin-top="0.1299in" fo:margin-bottom="0in" style:contextual-spacing="false" fo:line-height="0.1346in" fo:text-align="justify" style:justify-single-word="false" fo:text-indent="0in" style:auto-text-indent="false"/>
    </style:style>
    <style:style style:name="P703" style:family="paragraph" style:parent-style-name="Standard">
      <style:paragraph-properties fo:margin-left="1.5772in" fo:margin-right="2.0543in" fo:margin-top="0in" fo:margin-bottom="0in" style:contextual-spacing="false" fo:line-height="99%" fo:text-align="justify" style:justify-single-word="false" fo:text-indent="0in" style:auto-text-indent="false"/>
    </style:style>
    <style:style style:name="P704" style:family="paragraph" style:parent-style-name="Standard">
      <style:paragraph-properties fo:margin-left="1.5772in" fo:margin-right="2.0543in" fo:margin-top="0.1307in" fo:margin-bottom="0in" style:contextual-spacing="false" fo:line-height="99%" fo:text-align="justify" style:justify-single-word="false" fo:text-indent="1.6965in" style:auto-text-indent="false"/>
    </style:style>
    <style:style style:name="P705" style:family="paragraph" style:parent-style-name="Text_20_body">
      <style:paragraph-properties fo:margin-top="0.0654in" fo:margin-bottom="0in" style:contextual-spacing="false"/>
      <style:text-properties style:font-name="Verdana" fo:font-size="8pt" style:font-size-asian="8pt"/>
    </style:style>
    <style:style style:name="P706" style:family="paragraph" style:parent-style-name="Standard">
      <style:paragraph-properties fo:margin-left="1.5772in" fo:margin-right="2.0563in" fo:margin-top="0in" fo:margin-bottom="0in" style:contextual-spacing="false" fo:line-height="99%" fo:text-align="justify" style:justify-single-word="false" fo:text-indent="1.6965in" style:auto-text-indent="false"/>
    </style:style>
    <style:style style:name="P707" style:family="paragraph" style:parent-style-name="Text_20_body">
      <style:paragraph-properties fo:margin-top="0.1291in" fo:margin-bottom="0in" style:contextual-spacing="false"/>
      <style:text-properties style:font-name="Verdana" fo:font-size="8pt" fo:font-style="italic" fo:font-weight="bold" style:font-size-asian="8pt" style:font-style-asian="italic" style:font-weight-asian="bold"/>
    </style:style>
    <style:style style:name="P708" style:family="paragraph" style:parent-style-name="Standard">
      <style:paragraph-properties fo:margin-left="0in" fo:margin-right="0.4791in" fo:margin-top="0in" fo:margin-bottom="0in" style:contextual-spacing="false" fo:text-align="center" style:justify-single-word="false" fo:text-indent="0in" style:auto-text-indent="false"/>
    </style:style>
    <style:style style:name="P709" style:family="paragraph" style:parent-style-name="Text_20_body">
      <style:paragraph-properties fo:margin-top="0.1291in" fo:margin-bottom="0in" style:contextual-spacing="false"/>
      <style:text-properties style:font-name="Verdana" fo:font-size="8pt" style:font-size-asian="8pt"/>
    </style:style>
    <style:style style:name="P710" style:family="paragraph" style:parent-style-name="Standard">
      <style:paragraph-properties fo:margin-left="0in" fo:margin-right="0.4799in" fo:margin-top="0in" fo:margin-bottom="0in" style:contextual-spacing="false" fo:line-height="0.1339in" fo:text-align="center" style:justify-single-word="false" fo:text-indent="0in" style:auto-text-indent="false"/>
    </style:style>
    <style:style style:name="P711" style:family="paragraph" style:parent-style-name="Standard">
      <style:paragraph-properties fo:margin-left="0in" fo:margin-right="0.4917in" fo:margin-top="0in" fo:margin-bottom="0in" style:contextual-spacing="false" fo:line-height="0.1339in" fo:text-align="center" style:justify-single-word="false" fo:text-indent="0in" style:auto-text-indent="false"/>
    </style:style>
    <style:style style:name="P712" style:family="paragraph" style:parent-style-name="Text_20_body" style:master-page-name="Converted21">
      <style:paragraph-properties style:page-number="auto"/>
      <style:text-properties style:font-name="Verdana" fo:font-size="8.5pt" fo:font-weight="bold" style:font-size-asian="8.5pt" style:font-weight-asian="bold"/>
    </style:style>
    <style:style style:name="P713" style:family="paragraph" style:parent-style-name="Text_20_body">
      <style:paragraph-properties fo:margin-top="0.0807in" fo:margin-bottom="0in" style:contextual-spacing="false"/>
      <style:text-properties style:font-name="Verdana" fo:font-size="8.5pt" fo:font-weight="bold" style:font-size-asian="8.5pt" style:font-weight-asian="bold"/>
    </style:style>
    <style:style style:name="P714" style:family="paragraph" style:parent-style-name="Standard">
      <style:paragraph-properties fo:margin-left="2.1953in" fo:margin-right="0in" fo:margin-top="0in" fo:margin-bottom="0in" style:contextual-spacing="false" fo:text-align="left" style:justify-single-word="false" fo:text-indent="0in" style:auto-text-indent="false"/>
    </style:style>
    <style:style style:name="P715" style:family="paragraph" style:parent-style-name="Text_20_body">
      <style:paragraph-properties fo:margin-top="0.0035in" fo:margin-bottom="0in" style:contextual-spacing="false"/>
      <style:text-properties fo:font-size="10pt" fo:font-weight="bold" style:font-size-asian="10pt" style:font-weight-asian="bold"/>
    </style:style>
    <style:style style:name="P716" style:family="paragraph" style:parent-style-name="Table_20_Paragraph">
      <style:paragraph-properties fo:margin-left="0.0618in" fo:margin-right="0.0437in" fo:margin-top="0.0165in" fo:margin-bottom="0in" style:contextual-spacing="false" fo:line-height="104%" fo:text-align="center" style:justify-single-word="false"/>
    </style:style>
    <style:style style:name="P717" style:family="paragraph" style:parent-style-name="Table_20_Paragraph">
      <style:paragraph-properties fo:margin-left="0.0618in" fo:margin-right="0.0465in" fo:margin-top="0.0307in" fo:margin-bottom="0in" style:contextual-spacing="false" fo:text-align="center" style:justify-single-word="false"/>
    </style:style>
    <style:style style:name="P718" style:family="paragraph" style:parent-style-name="Table_20_Paragraph">
      <style:paragraph-properties fo:margin-left="0.0252in" fo:margin-right="0.011in" fo:margin-top="0.0563in" fo:margin-bottom="0in" style:contextual-spacing="false" fo:text-align="center" style:justify-single-word="false"/>
    </style:style>
    <style:style style:name="P719" style:family="paragraph" style:parent-style-name="Table_20_Paragraph">
      <style:paragraph-properties fo:margin-left="0.0209in" fo:margin-right="0in" fo:margin-top="0.0563in" fo:margin-bottom="0in" style:contextual-spacing="false" fo:text-align="center" style:justify-single-word="false"/>
    </style:style>
    <style:style style:name="P720" style:family="paragraph" style:parent-style-name="Table_20_Paragraph">
      <style:paragraph-properties fo:margin-top="0.0083in" fo:margin-bottom="0in" style:contextual-spacing="false"/>
      <style:text-properties fo:font-size="5.5pt" fo:font-weight="bold" style:font-size-asian="5.5pt" style:font-weight-asian="bold"/>
    </style:style>
    <style:style style:name="P721" style:family="paragraph" style:parent-style-name="Table_20_Paragraph">
      <style:paragraph-properties fo:margin-left="0.0618in" fo:margin-right="0.0508in" fo:text-align="center" style:justify-single-word="false"/>
    </style:style>
    <style:style style:name="P722" style:family="paragraph" style:parent-style-name="Table_20_Paragraph">
      <style:paragraph-properties fo:margin-left="0.0839in" fo:margin-right="0in" fo:margin-top="0.0154in" fo:margin-bottom="0in" style:contextual-spacing="false" fo:line-height="104%" fo:text-indent="0.0543in" style:auto-text-indent="false"/>
    </style:style>
    <style:style style:name="P723" style:family="paragraph" style:parent-style-name="Table_20_Paragraph">
      <style:paragraph-properties fo:margin-left="0.5402in" fo:margin-right="0in" fo:margin-top="0.0043in" fo:margin-bottom="0in" style:contextual-spacing="false"/>
    </style:style>
    <style:style style:name="P724" style:family="paragraph" style:parent-style-name="Table_20_Paragraph">
      <style:paragraph-properties fo:margin-top="0.0071in" fo:margin-bottom="0in" style:contextual-spacing="false"/>
      <style:text-properties fo:font-size="5.5pt" fo:font-weight="bold" style:font-size-asian="5.5pt" style:font-weight-asian="bold"/>
    </style:style>
    <style:style style:name="P725" style:family="paragraph" style:parent-style-name="Table_20_Paragraph">
      <style:paragraph-properties fo:margin-left="0.0618in" fo:margin-right="0.048in" fo:text-align="center" style:justify-single-word="false"/>
    </style:style>
    <style:style style:name="P726" style:family="paragraph" style:parent-style-name="Table_20_Paragraph">
      <style:paragraph-properties fo:margin-left="0.0252in" fo:margin-right="0.0043in" fo:text-align="center" style:justify-single-word="false"/>
    </style:style>
    <style:style style:name="P727" style:family="paragraph" style:parent-style-name="Table_20_Paragraph">
      <style:paragraph-properties fo:margin-top="0.0043in" fo:margin-bottom="0in" style:contextual-spacing="false"/>
      <style:text-properties fo:font-size="2.5pt" fo:font-weight="bold" style:font-size-asian="2.5pt" style:font-weight-asian="bold"/>
    </style:style>
    <style:style style:name="P728" style:family="paragraph" style:parent-style-name="Table_20_Paragraph">
      <style:paragraph-properties fo:margin-left="0.2819in" fo:margin-right="0in"/>
    </style:style>
    <style:style style:name="P729" style:family="paragraph" style:parent-style-name="Table_20_Paragraph">
      <style:paragraph-properties fo:margin-top="0.0075in" fo:margin-bottom="0in" style:contextual-spacing="false"/>
      <style:text-properties fo:font-size="5.5pt" fo:font-weight="bold" style:font-size-asian="5.5pt" style:font-weight-asian="bold"/>
    </style:style>
    <style:style style:name="P730" style:family="paragraph" style:parent-style-name="Table_20_Paragraph">
      <style:paragraph-properties fo:margin-left="0.0618in" fo:margin-right="0.0472in" fo:text-align="center" style:justify-single-word="false"/>
    </style:style>
    <style:style style:name="P731" style:family="paragraph" style:parent-style-name="Table_20_Paragraph">
      <style:paragraph-properties fo:margin-left="0.2728in" fo:margin-right="0in" fo:margin-top="0.0583in" fo:margin-bottom="0in" style:contextual-spacing="false" fo:line-height="109%" fo:text-indent="-0.0665in" style:auto-text-indent="false"/>
    </style:style>
    <style:style style:name="P732" style:family="paragraph" style:parent-style-name="Table_20_Paragraph">
      <style:text-properties fo:font-size="5pt" fo:font-weight="bold" style:font-size-asian="5pt" style:font-weight-asian="bold"/>
    </style:style>
    <style:style style:name="P733" style:family="paragraph" style:parent-style-name="Table_20_Paragraph">
      <style:paragraph-properties fo:margin-left="0in" fo:margin-right="0.0492in" fo:margin-top="0.0008in" fo:margin-bottom="0in" style:contextual-spacing="false" fo:text-align="right" style:justify-single-word="false"/>
    </style:style>
    <style:style style:name="P734" style:family="paragraph" style:parent-style-name="Table_20_Paragraph">
      <style:paragraph-properties fo:margin-left="0.0453in" fo:margin-right="0in" fo:margin-top="0.0008in" fo:margin-bottom="0in" style:contextual-spacing="false"/>
    </style:style>
    <style:style style:name="P735" style:family="paragraph" style:parent-style-name="Table_20_Paragraph">
      <style:paragraph-properties fo:margin-top="0.0098in" fo:margin-bottom="0in" style:contextual-spacing="false"/>
      <style:text-properties fo:font-size="5.5pt" fo:font-weight="bold" style:font-size-asian="5.5pt" style:font-weight-asian="bold"/>
    </style:style>
    <style:style style:name="P736" style:family="paragraph" style:parent-style-name="Table_20_Paragraph">
      <style:paragraph-properties fo:margin-left="0.0618in" fo:margin-right="0.0492in" fo:text-align="center" style:justify-single-word="false"/>
    </style:style>
    <style:style style:name="P737" style:family="paragraph" style:parent-style-name="Table_20_Paragraph">
      <style:paragraph-properties fo:margin-top="0.0201in" fo:margin-bottom="0in" style:contextual-spacing="false"/>
      <style:text-properties fo:font-size="5pt" fo:font-weight="bold" style:font-size-asian="5pt" style:font-weight-asian="bold"/>
    </style:style>
    <style:style style:name="P738" style:family="paragraph" style:parent-style-name="Table_20_Paragraph">
      <style:paragraph-properties fo:margin-left="0.0252in" fo:margin-right="0.0055in" fo:text-align="center" style:justify-single-word="false"/>
    </style:style>
    <style:style style:name="P739" style:family="paragraph" style:parent-style-name="Table_20_Paragraph">
      <style:paragraph-properties fo:margin-left="0.4in" fo:margin-right="0in" fo:margin-top="0.0575in" fo:margin-bottom="0in" style:contextual-spacing="false" fo:line-height="109%" fo:text-indent="-0.3256in" style:auto-text-indent="false"/>
    </style:style>
    <style:style style:name="P740" style:family="paragraph" style:parent-style-name="Table_20_Paragraph">
      <style:paragraph-properties fo:margin-top="0.0035in" fo:margin-bottom="0in" style:contextual-spacing="false"/>
      <style:text-properties fo:font-size="2.5pt" fo:font-weight="bold" style:font-size-asian="2.5pt" style:font-weight-asian="bold"/>
    </style:style>
    <style:style style:name="P741" style:family="paragraph" style:parent-style-name="Table_20_Paragraph">
      <style:paragraph-properties fo:margin-top="0.0091in" fo:margin-bottom="0in" style:contextual-spacing="false"/>
      <style:text-properties fo:font-size="5.5pt" fo:font-weight="bold" style:font-size-asian="5.5pt" style:font-weight-asian="bold"/>
    </style:style>
    <style:style style:name="P742" style:family="paragraph" style:parent-style-name="Table_20_Paragraph">
      <style:paragraph-properties fo:margin-left="0.0618in" fo:margin-right="0.0528in" fo:text-align="center" style:justify-single-word="false"/>
    </style:style>
    <style:style style:name="P743" style:family="paragraph" style:parent-style-name="Table_20_Paragraph">
      <style:paragraph-properties fo:margin-top="0.0228in" fo:margin-bottom="0in" style:contextual-spacing="false"/>
      <style:text-properties fo:font-size="5pt" fo:font-weight="bold" style:font-size-asian="5pt" style:font-weight-asian="bold"/>
    </style:style>
    <style:style style:name="P744" style:family="paragraph" style:parent-style-name="Table_20_Paragraph">
      <style:paragraph-properties fo:margin-left="0.0252in" fo:margin-right="0.0091in" fo:text-align="center" style:justify-single-word="false"/>
    </style:style>
    <style:style style:name="P745" style:family="paragraph" style:parent-style-name="Table_20_Paragraph">
      <style:paragraph-properties fo:margin-top="0.0264in" fo:margin-bottom="0in" style:contextual-spacing="false"/>
      <style:text-properties fo:font-size="5pt" fo:font-weight="bold" style:font-size-asian="5pt" style:font-weight-asian="bold"/>
    </style:style>
    <style:style style:name="P746" style:family="paragraph" style:parent-style-name="Table_20_Paragraph">
      <style:paragraph-properties fo:margin-left="0.0252in" fo:margin-right="0.0075in" fo:text-align="center" style:justify-single-word="false"/>
    </style:style>
    <style:style style:name="P747" style:family="paragraph" style:parent-style-name="Table_20_Paragraph">
      <style:paragraph-properties fo:margin-top="0.0118in" fo:margin-bottom="0in" style:contextual-spacing="false"/>
      <style:text-properties fo:font-size="5.5pt" fo:font-weight="bold" style:font-size-asian="5.5pt" style:font-weight-asian="bold"/>
    </style:style>
    <style:style style:name="P748" style:family="paragraph" style:parent-style-name="Table_20_Paragraph">
      <style:paragraph-properties fo:margin-left="0.0252in" fo:margin-right="0.0047in" fo:text-align="center" style:justify-single-word="false"/>
    </style:style>
    <style:style style:name="P749" style:family="paragraph" style:parent-style-name="Table_20_Paragraph">
      <style:paragraph-properties fo:margin-left="0in" fo:margin-right="0.0492in" fo:text-align="right" style:justify-single-word="false"/>
    </style:style>
    <style:style style:name="P750" style:family="paragraph" style:parent-style-name="Table_20_Paragraph">
      <style:paragraph-properties fo:margin-left="0.0453in" fo:margin-right="0in"/>
    </style:style>
    <style:style style:name="P751" style:family="paragraph" style:parent-style-name="Table_20_Paragraph">
      <style:paragraph-properties fo:margin-left="0.8709in" fo:margin-right="0in" fo:margin-top="0.0598in" fo:margin-bottom="0in" style:contextual-spacing="false" fo:line-height="109%" fo:text-indent="-0.7937in" style:auto-text-indent="false"/>
    </style:style>
    <style:style style:name="P752" style:family="paragraph" style:parent-style-name="Table_20_Paragraph">
      <style:paragraph-properties fo:margin-top="0.011in" fo:margin-bottom="0in" style:contextual-spacing="false"/>
      <style:text-properties fo:font-size="5.5pt" fo:font-weight="bold" style:font-size-asian="5.5pt" style:font-weight-asian="bold"/>
    </style:style>
    <style:style style:name="P753" style:family="paragraph" style:parent-style-name="Table_20_Paragraph">
      <style:paragraph-properties fo:margin-top="0.0291in" fo:margin-bottom="0in" style:contextual-spacing="false"/>
      <style:text-properties fo:font-size="5pt" fo:font-weight="bold" style:font-size-asian="5pt" style:font-weight-asian="bold"/>
    </style:style>
    <style:style style:name="P754" style:family="paragraph" style:parent-style-name="Table_20_Paragraph">
      <style:paragraph-properties fo:margin-left="0in" fo:margin-right="0.0362in" fo:text-align="right" style:justify-single-word="false"/>
    </style:style>
    <style:style style:name="P755" style:family="paragraph" style:parent-style-name="Table_20_Paragraph">
      <style:paragraph-properties fo:margin-left="0.0618in" fo:margin-right="0.0508in" fo:margin-top="0.0008in" fo:margin-bottom="0in" style:contextual-spacing="false" fo:text-align="center" style:justify-single-word="false"/>
    </style:style>
    <style:style style:name="P756" style:family="paragraph" style:parent-style-name="Table_20_Paragraph">
      <style:paragraph-properties fo:margin-left="0.0252in" fo:margin-right="0.0236in" fo:text-align="center" style:justify-single-word="false"/>
    </style:style>
    <style:style style:name="P757" style:family="paragraph" style:parent-style-name="Table_20_Paragraph">
      <style:paragraph-properties fo:margin-top="0.0299in" fo:margin-bottom="0in" style:contextual-spacing="false"/>
      <style:text-properties fo:font-size="5pt" fo:font-weight="bold" style:font-size-asian="5pt" style:font-weight-asian="bold"/>
    </style:style>
    <style:style style:name="P758" style:family="paragraph" style:parent-style-name="Table_20_Paragraph">
      <style:paragraph-properties fo:margin-top="0.0102in" fo:margin-bottom="0in" style:contextual-spacing="false"/>
      <style:text-properties fo:font-size="5.5pt" fo:font-weight="bold" style:font-size-asian="5.5pt" style:font-weight-asian="bold"/>
    </style:style>
    <style:style style:name="P759" style:family="paragraph" style:parent-style-name="Table_20_Paragraph">
      <style:paragraph-properties fo:margin-left="0.0618in" fo:margin-right="0.0472in" fo:margin-top="0.0008in" fo:margin-bottom="0in" style:contextual-spacing="false" fo:text-align="center" style:justify-single-word="false"/>
    </style:style>
    <style:style style:name="P760" style:family="paragraph" style:parent-style-name="Table_20_Paragraph">
      <style:paragraph-properties fo:margin-left="0.6in" fo:margin-right="0.2181in" fo:margin-top="0.0626in" fo:margin-bottom="0in" style:contextual-spacing="false" fo:line-height="104%" fo:text-indent="-0.3575in" style:auto-text-indent="false"/>
    </style:style>
    <style:style style:name="P761" style:family="paragraph" style:parent-style-name="Table_20_Paragraph">
      <style:paragraph-properties fo:margin-top="0.0134in" fo:margin-bottom="0in" style:contextual-spacing="false"/>
      <style:text-properties fo:font-size="5.5pt" fo:font-weight="bold" style:font-size-asian="5.5pt" style:font-weight-asian="bold"/>
    </style:style>
    <style:style style:name="P762" style:family="paragraph" style:parent-style-name="Table_20_Paragraph">
      <style:paragraph-properties fo:margin-left="0.0618in" fo:margin-right="0.0528in" fo:margin-top="0.0008in" fo:margin-bottom="0in" style:contextual-spacing="false" fo:text-align="center" style:justify-single-word="false"/>
    </style:style>
    <style:style style:name="P763" style:family="paragraph" style:parent-style-name="Table_20_Paragraph">
      <style:paragraph-properties fo:margin-left="0.6in" fo:margin-right="0.2181in" fo:margin-top="0.061in" fo:margin-bottom="0in" style:contextual-spacing="false" fo:line-height="109%" fo:text-indent="-0.3575in" style:auto-text-indent="false"/>
    </style:style>
    <style:style style:name="P764" style:family="paragraph" style:parent-style-name="Table_20_Paragraph">
      <style:paragraph-properties fo:margin-top="0.0311in" fo:margin-bottom="0in" style:contextual-spacing="false"/>
      <style:text-properties fo:font-size="5pt" fo:font-weight="bold" style:font-size-asian="5pt" style:font-weight-asian="bold"/>
    </style:style>
    <style:style style:name="P765" style:family="paragraph" style:parent-style-name="Table_20_Paragraph">
      <style:paragraph-properties fo:margin-left="0.0618in" fo:margin-right="0.0484in" fo:text-align="center" style:justify-single-word="false"/>
    </style:style>
    <style:style style:name="P766" style:family="paragraph" style:parent-style-name="Table_20_Paragraph">
      <style:paragraph-properties fo:margin-left="0.0252in" fo:margin-right="0in" fo:text-align="center" style:justify-single-word="false"/>
    </style:style>
    <style:style style:name="P767" style:family="paragraph" style:parent-style-name="Table_20_Paragraph">
      <style:paragraph-properties fo:margin-top="0.0283in" fo:margin-bottom="0in" style:contextual-spacing="false"/>
      <style:text-properties fo:font-size="5pt" fo:font-weight="bold" style:font-size-asian="5pt" style:font-weight-asian="bold"/>
    </style:style>
    <style:style style:name="P768" style:family="paragraph" style:parent-style-name="Table_20_Paragraph">
      <style:paragraph-properties fo:margin-top="0.0272in" fo:margin-bottom="0in" style:contextual-spacing="false"/>
      <style:text-properties fo:font-size="5pt" fo:font-weight="bold" style:font-size-asian="5pt" style:font-weight-asian="bold"/>
    </style:style>
    <style:style style:name="P769" style:family="paragraph" style:parent-style-name="Table_20_Paragraph">
      <style:paragraph-properties fo:margin-left="0.0252in" fo:margin-right="0.0083in" fo:text-align="center" style:justify-single-word="false"/>
    </style:style>
    <style:style style:name="P770" style:family="paragraph" style:parent-style-name="Table_20_Paragraph">
      <style:paragraph-properties fo:margin-top="0.0307in" fo:margin-bottom="0in" style:contextual-spacing="false"/>
      <style:text-properties fo:font-size="5pt" fo:font-weight="bold" style:font-size-asian="5pt" style:font-weight-asian="bold"/>
    </style:style>
    <style:style style:name="P771" style:family="paragraph" style:parent-style-name="Text_20_body">
      <style:text-properties fo:font-size="6pt" fo:font-weight="bold" style:font-size-asian="6pt" style:font-weight-asian="bold"/>
    </style:style>
    <style:style style:name="P772" style:family="paragraph" style:parent-style-name="Text_20_body">
      <style:paragraph-properties fo:margin-top="0.0437in" fo:margin-bottom="0in" style:contextual-spacing="false"/>
      <style:text-properties fo:font-size="6pt" fo:font-weight="bold" style:font-size-asian="6pt" style:font-weight-asian="bold"/>
    </style:style>
    <style:style style:name="P773" style:family="paragraph" style:parent-style-name="Standard">
      <style:paragraph-properties fo:margin-left="0.3953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465in" style:type="right"/>
        </style:tab-stops>
      </style:paragraph-properties>
    </style:style>
    <style:style style:name="P774" style:family="paragraph" style:parent-style-name="Standard" style:master-page-name="Converted22">
      <style:paragraph-properties fo:margin-left="1.5854in" fo:margin-right="0in" fo:margin-top="0.589in" fo:margin-bottom="0in" style:contextual-spacing="false" fo:text-align="left" style:justify-single-word="false" fo:text-indent="0in" style:auto-text-indent="false" style:page-number="23"/>
    </style:style>
    <style:style style:name="P775" style:family="paragraph" style:parent-style-name="Text_20_body">
      <style:paragraph-properties fo:margin-top="0.0098in" fo:margin-bottom="0in" style:contextual-spacing="false"/>
      <style:text-properties style:font-name="Verdana" fo:font-size="8.5pt" fo:font-weight="bold" style:font-size-asian="8.5pt" style:font-weight-asian="bold"/>
    </style:style>
    <style:style style:name="P776" style:family="paragraph" style:parent-style-name="Heading_20_9">
      <style:paragraph-properties fo:margin-left="3.3098in" fo:margin-right="1.911in" fo:line-height="103%" fo:text-align="justify" style:justify-single-word="false" fo:text-indent="0.0055in" style:auto-text-indent="false"/>
      <style:text-properties style:text-scale="105%"/>
    </style:style>
    <style:style style:name="P777" style:family="paragraph" style:parent-style-name="Text_20_body">
      <style:paragraph-properties fo:margin-top="0.0055in" fo:margin-bottom="0in" style:contextual-spacing="false"/>
      <style:text-properties style:font-name="Verdana" fo:font-size="8.5pt" fo:font-weight="bold" style:font-size-asian="8.5pt" style:font-weight-asian="bold"/>
    </style:style>
    <style:style style:name="P778" style:family="paragraph" style:parent-style-name="Standard">
      <style:paragraph-properties fo:margin-left="3.3126in" fo:margin-right="0in" fo:margin-top="0in" fo:margin-bottom="0in" style:contextual-spacing="false" fo:text-align="justify" style:justify-single-word="false" fo:text-indent="0in" style:auto-text-indent="false"/>
    </style:style>
    <style:style style:name="P779" style:family="paragraph" style:parent-style-name="Standard">
      <style:paragraph-properties fo:margin-left="3.3126in" fo:margin-right="1.9118in" fo:margin-top="0.0047in" fo:margin-bottom="0in" style:contextual-spacing="false" fo:line-height="103%" fo:text-align="justify" style:justify-single-word="false" fo:text-indent="0in" style:auto-text-indent="false"/>
    </style:style>
    <style:style style:name="P780" style:family="paragraph" style:parent-style-name="Text_20_body">
      <style:paragraph-properties fo:margin-top="0.0071in" fo:margin-bottom="0in" style:contextual-spacing="false"/>
      <style:text-properties style:font-name="Verdana" fo:font-size="8.5pt" style:font-size-asian="8.5pt"/>
    </style:style>
    <style:style style:name="P781" style:family="paragraph" style:parent-style-name="Heading_20_9">
      <style:paragraph-properties fo:margin-left="0in" fo:margin-right="0.5756in"/>
      <style:text-properties fo:letter-spacing="-0.0016in" style:text-scale="105%"/>
    </style:style>
    <style:style style:name="P782" style:family="paragraph" style:parent-style-name="Text_20_body">
      <style:paragraph-properties fo:margin-top="0.0091in" fo:margin-bottom="0in" style:contextual-spacing="false"/>
      <style:text-properties style:font-name="Verdana" fo:font-size="8.5pt" fo:font-weight="bold" style:font-size-asian="8.5pt" style:font-weight-asian="bold"/>
    </style:style>
    <style:style style:name="P783" style:family="paragraph" style:parent-style-name="Standard">
      <style:paragraph-properties fo:margin-left="1.5854in" fo:margin-right="1.911in" fo:margin-top="0.0008in" fo:margin-bottom="0in" style:contextual-spacing="false" fo:line-height="103%" fo:text-align="justify" style:justify-single-word="false" fo:text-indent="1.7547in" style:auto-text-indent="false"/>
    </style:style>
    <style:style style:name="P784" style:family="paragraph" style:parent-style-name="Table_20_Paragraph">
      <style:paragraph-properties fo:margin-top="0.0035in" fo:margin-bottom="0in" style:contextual-spacing="false"/>
      <style:text-properties style:font-name="Verdana" fo:font-size="5.5pt" style:font-size-asian="5.5pt"/>
    </style:style>
    <style:style style:name="P785" style:family="paragraph" style:parent-style-name="Table_20_Paragraph">
      <style:paragraph-properties fo:margin-left="0.0071in" fo:margin-right="0in" fo:text-align="center" style:justify-single-word="false"/>
    </style:style>
    <style:style style:name="P786" style:family="paragraph" style:parent-style-name="Table_20_Paragraph">
      <style:paragraph-properties fo:margin-left="0.0083in" fo:margin-right="0in" fo:text-align="center" style:justify-single-word="false"/>
    </style:style>
    <style:style style:name="P787" style:family="paragraph" style:parent-style-name="Table_20_Paragraph">
      <style:paragraph-properties fo:margin-left="0.0071in" fo:margin-right="0.0008in" fo:text-align="center" style:justify-single-word="false"/>
    </style:style>
    <style:style style:name="P788" style:family="paragraph" style:parent-style-name="Table_20_Paragraph">
      <style:paragraph-properties fo:margin-left="0.0083in" fo:margin-right="0.002in" fo:text-align="center" style:justify-single-word="false"/>
    </style:style>
    <style:style style:name="P789" style:family="paragraph" style:parent-style-name="Table_20_Paragraph">
      <style:paragraph-properties fo:margin-top="0.0146in" fo:margin-bottom="0in" style:contextual-spacing="false"/>
      <style:text-properties style:font-name="Verdana" fo:font-size="5.5pt" style:font-size-asian="5.5pt"/>
    </style:style>
    <style:style style:name="P790" style:family="paragraph" style:parent-style-name="Table_20_Paragraph">
      <style:paragraph-properties fo:margin-left="0.0063in" fo:margin-right="0.0008in" fo:margin-top="0.0008in" fo:margin-bottom="0in" style:contextual-spacing="false" fo:text-align="center" style:justify-single-word="false"/>
    </style:style>
    <style:style style:name="P791" style:family="paragraph" style:parent-style-name="Table_20_Paragraph">
      <style:paragraph-properties fo:margin-left="0.0071in" fo:margin-right="0.0008in" fo:margin-top="0.0008in" fo:margin-bottom="0in" style:contextual-spacing="false" fo:text-align="center" style:justify-single-word="false"/>
    </style:style>
    <style:style style:name="P792" style:family="paragraph" style:parent-style-name="Table_20_Paragraph">
      <style:paragraph-properties fo:margin-left="0.0083in" fo:margin-right="0.0008in" fo:margin-top="0.0008in" fo:margin-bottom="0in" style:contextual-spacing="false" fo:text-align="center" style:justify-single-word="false"/>
    </style:style>
    <style:style style:name="P793" style:family="paragraph" style:parent-style-name="Table_20_Paragraph">
      <style:paragraph-properties fo:margin-left="0.0071in" fo:margin-right="0in" fo:margin-top="0.0008in" fo:margin-bottom="0in" style:contextual-spacing="false" fo:text-align="center" style:justify-single-word="false"/>
    </style:style>
    <style:style style:name="P794" style:family="paragraph" style:parent-style-name="Table_20_Paragraph">
      <style:paragraph-properties fo:margin-left="0.0083in" fo:margin-right="0.002in" fo:margin-top="0.0008in" fo:margin-bottom="0in" style:contextual-spacing="false" fo:text-align="center" style:justify-single-word="false"/>
    </style:style>
    <style:style style:name="P795" style:family="paragraph" style:parent-style-name="Table_20_Paragraph">
      <style:paragraph-properties fo:margin-left="0.0083in" fo:margin-right="0.0016in" fo:margin-top="0.0008in" fo:margin-bottom="0in" style:contextual-spacing="false" fo:text-align="center" style:justify-single-word="false"/>
    </style:style>
    <style:style style:name="P796" style:family="paragraph" style:parent-style-name="Standard">
      <style:paragraph-properties fo:margin-left="3.3409in" fo:margin-right="0in" fo:margin-top="0in" fo:margin-bottom="0in" style:contextual-spacing="false" fo:text-align="left" style:justify-single-word="false" fo:text-indent="0in" style:auto-text-indent="false"/>
    </style:style>
    <style:style style:name="P797" style:family="paragraph" style:parent-style-name="Standard">
      <style:paragraph-properties fo:margin-left="1.5854in" fo:margin-right="0in" fo:margin-top="0.0047in" fo:margin-bottom="0in" style:contextual-spacing="false" fo:text-align="left" style:justify-single-word="false" fo:text-indent="0in" style:auto-text-indent="false"/>
    </style:style>
    <style:style style:name="P798" style:family="paragraph" style:parent-style-name="Text_20_body">
      <style:paragraph-properties fo:margin-top="0.0098in" fo:margin-bottom="0in" style:contextual-spacing="false"/>
      <style:text-properties style:font-name="Verdana" fo:font-size="8.5pt" style:font-size-asian="8.5pt"/>
    </style:style>
    <style:style style:name="P799" style:family="paragraph" style:parent-style-name="Standard">
      <style:paragraph-properties fo:margin-left="0in" fo:margin-right="0.328in" fo:margin-top="0in" fo:margin-bottom="0in" style:contextual-spacing="false" fo:text-align="center" style:justify-single-word="false" fo:text-indent="0in" style:auto-text-indent="false"/>
    </style:style>
    <style:style style:name="P800" style:family="paragraph" style:parent-style-name="Text_20_body">
      <style:paragraph-properties fo:margin-top="0.0138in" fo:margin-bottom="0in" style:contextual-spacing="false"/>
      <style:text-properties style:font-name="Verdana" fo:font-size="8.5pt" style:font-size-asian="8.5pt"/>
    </style:style>
    <style:style style:name="P801" style:family="paragraph" style:parent-style-name="Heading_20_9">
      <style:paragraph-properties fo:margin-left="0in" fo:margin-right="0.3244in"/>
    </style:style>
    <style:style style:name="P802" style:family="paragraph" style:parent-style-name="Standard">
      <style:paragraph-properties fo:margin-left="0in" fo:margin-right="0.3244in" fo:margin-top="0.0339in" fo:margin-bottom="0in" style:contextual-spacing="false" fo:text-align="center" style:justify-single-word="false" fo:text-indent="0in" style:auto-text-indent="false"/>
    </style:style>
    <style:style style:name="P803" style:family="paragraph" style:parent-style-name="Text_20_body" style:master-page-name="Converted23">
      <style:paragraph-properties style:page-number="auto"/>
      <style:text-properties style:font-name="Verdana" fo:font-size="8pt" fo:font-weight="bold" style:font-size-asian="8pt" style:font-weight-asian="bold"/>
    </style:style>
    <style:style style:name="P804" style:family="paragraph" style:parent-style-name="Text_20_body">
      <style:paragraph-properties fo:margin-top="0.0008in" fo:margin-bottom="0in" style:contextual-spacing="false"/>
      <style:text-properties style:font-name="Verdana" fo:font-size="8pt" fo:font-weight="bold" style:font-size-asian="8pt" style:font-weight-asian="bold"/>
    </style:style>
    <style:style style:name="P805" style:family="paragraph" style:parent-style-name="Standard">
      <style:paragraph-properties fo:margin-left="1.5752in" fo:margin-right="0in" fo:margin-top="0in" fo:margin-bottom="0in" style:contextual-spacing="false" fo:text-align="left" style:justify-single-word="false" fo:text-indent="0in" style:auto-text-indent="false"/>
    </style:style>
    <style:style style:name="P806" style:family="paragraph" style:parent-style-name="Text_20_body">
      <style:paragraph-properties fo:margin-top="0.011in" fo:margin-bottom="0in" style:contextual-spacing="false"/>
      <style:text-properties style:font-name="Verdana" fo:font-size="8pt" fo:font-weight="bold" style:font-size-asian="8pt" style:font-weight-asian="bold"/>
    </style:style>
    <style:style style:name="P807" style:family="paragraph" style:parent-style-name="Standard">
      <style:paragraph-properties fo:margin-left="3.2909in" fo:margin-right="2.0016in" fo:margin-top="0in" fo:margin-bottom="0in" style:contextual-spacing="false" fo:line-height="104%" fo:text-align="justify" style:justify-single-word="false" fo:text-indent="0in" style:auto-text-indent="false"/>
    </style:style>
    <style:style style:name="P808" style:family="paragraph" style:parent-style-name="Text_20_body">
      <style:paragraph-properties fo:margin-top="0.0055in" fo:margin-bottom="0in" style:contextual-spacing="false"/>
      <style:text-properties style:font-name="Verdana" fo:font-size="8pt" fo:font-weight="bold" style:font-size-asian="8pt" style:font-weight-asian="bold"/>
    </style:style>
    <style:style style:name="P809" style:family="paragraph" style:parent-style-name="Standard">
      <style:paragraph-properties fo:margin-left="3.2909in" fo:margin-right="2.0008in" fo:margin-top="0in" fo:margin-bottom="0in" style:contextual-spacing="false" fo:line-height="104%" fo:text-align="justify" style:justify-single-word="false" fo:text-indent="0in" style:auto-text-indent="false"/>
    </style:style>
    <style:style style:name="P810" style:family="paragraph" style:parent-style-name="Standard">
      <style:paragraph-properties fo:margin-left="3.2909in" fo:margin-right="2.0043in" fo:margin-top="0in" fo:margin-bottom="0in" style:contextual-spacing="false" fo:line-height="104%" fo:text-align="justify" style:justify-single-word="false" fo:text-indent="0in" style:auto-text-indent="false"/>
    </style:style>
    <style:style style:name="P811" style:family="paragraph" style:parent-style-name="Text_20_body">
      <style:paragraph-properties fo:margin-top="0.0047in" fo:margin-bottom="0in" style:contextual-spacing="false"/>
      <style:text-properties style:font-name="Verdana" fo:font-size="8pt" fo:font-weight="bold" style:font-size-asian="8pt" style:font-weight-asian="bold"/>
    </style:style>
    <style:style style:name="P812" style:family="paragraph" style:parent-style-name="Standard">
      <style:paragraph-properties fo:margin-left="1.5752in" fo:margin-right="2.0008in" fo:margin-top="0.0008in" fo:margin-bottom="0in" style:contextual-spacing="false" fo:line-height="104%" fo:text-align="justify" style:justify-single-word="false" fo:text-indent="1.7063in" style:auto-text-indent="false"/>
    </style:style>
    <style:style style:name="P813" style:family="paragraph" style:parent-style-name="Standard">
      <style:paragraph-properties fo:margin-left="1.5752in" fo:margin-right="2.0083in" fo:margin-top="0in" fo:margin-bottom="0in" style:contextual-spacing="false" fo:line-height="104%" fo:text-align="left" style:justify-single-word="false" fo:text-indent="0in" style:auto-text-indent="false"/>
    </style:style>
    <style:style style:name="P814" style:family="paragraph" style:parent-style-name="Table_20_Paragraph">
      <style:paragraph-properties fo:margin-left="0.0339in" fo:margin-right="0in" fo:margin-top="0.0291in" fo:margin-bottom="0in" style:contextual-spacing="false"/>
    </style:style>
    <style:style style:name="P815" style:family="paragraph" style:parent-style-name="Table_20_Paragraph">
      <style:paragraph-properties fo:margin-left="0.0035in" fo:margin-right="0in" fo:margin-top="0.0291in" fo:margin-bottom="0in" style:contextual-spacing="false" fo:text-align="center" style:justify-single-word="false"/>
    </style:style>
    <style:style style:name="P816" style:family="paragraph" style:parent-style-name="Table_20_Paragraph">
      <style:paragraph-properties fo:margin-left="0.0543in" fo:margin-right="0.0484in" fo:margin-top="0.0291in" fo:margin-bottom="0in" style:contextual-spacing="false" fo:text-align="center" style:justify-single-word="false"/>
    </style:style>
    <style:style style:name="P817" style:family="paragraph" style:parent-style-name="Table_20_Paragraph">
      <style:paragraph-properties fo:margin-left="0.0063in" fo:margin-right="0in" fo:margin-top="0.0291in" fo:margin-bottom="0in" style:contextual-spacing="false" fo:text-align="center" style:justify-single-word="false"/>
    </style:style>
    <style:style style:name="P818" style:family="paragraph" style:parent-style-name="Table_20_Paragraph">
      <style:text-properties style:font-name="Verdana" fo:font-size="5.5pt" style:font-size-asian="5.5pt"/>
    </style:style>
    <style:style style:name="P819" style:family="paragraph" style:parent-style-name="Table_20_Paragraph">
      <style:paragraph-properties fo:margin-left="0.1043in" fo:margin-right="0.0744in" fo:margin-top="0.0008in" fo:margin-bottom="0in" style:contextual-spacing="false" fo:line-height="105%" fo:text-indent="-0.0228in" style:auto-text-indent="false"/>
    </style:style>
    <style:style style:name="P820" style:family="paragraph" style:parent-style-name="Table_20_Paragraph">
      <style:paragraph-properties fo:margin-top="0.0492in" fo:margin-bottom="0in" style:contextual-spacing="false"/>
      <style:text-properties style:font-name="Verdana" fo:font-size="5.5pt" style:font-size-asian="5.5pt"/>
    </style:style>
    <style:style style:name="P821" style:family="paragraph" style:parent-style-name="Table_20_Paragraph">
      <style:paragraph-properties fo:margin-left="0.0035in" fo:margin-right="0.0008in" fo:text-align="center" style:justify-single-word="false"/>
    </style:style>
    <style:style style:name="P822" style:family="paragraph" style:parent-style-name="Table_20_Paragraph">
      <style:paragraph-properties fo:margin-left="0.052in" fo:margin-right="0.0484in" fo:margin-top="0.0299in" fo:margin-bottom="0in" style:contextual-spacing="false" fo:line-height="105%" fo:text-align="center" style:justify-single-word="false"/>
    </style:style>
    <style:style style:name="P823" style:family="paragraph" style:parent-style-name="Table_20_Paragraph">
      <style:paragraph-properties fo:margin-left="0.0063in" fo:margin-right="0in" fo:margin-top="0.0008in" fo:margin-bottom="0in" style:contextual-spacing="false" fo:text-align="center" style:justify-single-word="false"/>
    </style:style>
    <style:style style:name="P824" style:family="paragraph" style:parent-style-name="Text_20_body">
      <style:paragraph-properties fo:margin-top="0.0008in" fo:margin-bottom="0in" style:contextual-spacing="false"/>
      <style:text-properties style:font-name="Verdana" fo:font-size="8pt" style:font-size-asian="8pt"/>
    </style:style>
    <style:style style:name="P825" style:family="paragraph" style:parent-style-name="Standard">
      <style:paragraph-properties fo:margin-left="1.5752in" fo:margin-right="2.0035in" fo:margin-top="0in" fo:margin-bottom="0in" style:contextual-spacing="false" fo:line-height="104%" fo:text-align="justify" style:justify-single-word="false" fo:text-indent="1.7063in" style:auto-text-indent="false"/>
    </style:style>
    <style:style style:name="P826" style:family="paragraph" style:parent-style-name="List_20_Paragraph" style:list-style-name="WWNum3">
      <style:paragraph-properties fo:margin-left="1.5752in" fo:margin-right="2.0091in" fo:margin-top="0.0043in" fo:margin-bottom="0in" style:contextual-spacing="false" fo:line-height="104%" fo:text-align="justify" style:justify-single-word="false" fo:text-indent="0.9354in" style:auto-text-indent="false">
        <style:tab-stops>
          <style:tab-stop style:position="2.6409in"/>
        </style:tab-stops>
      </style:paragraph-properties>
    </style:style>
    <style:style style:name="P827" style:family="paragraph" style:parent-style-name="List_20_Paragraph" style:list-style-name="WWNum3">
      <style:paragraph-properties fo:margin-left="1.5752in" fo:margin-right="2.0083in" fo:margin-top="0in" fo:margin-bottom="0in" style:contextual-spacing="false" fo:line-height="104%" fo:text-align="justify" style:justify-single-word="false" fo:text-indent="0.8528in" style:auto-text-indent="false">
        <style:tab-stops>
          <style:tab-stop style:position="2.6043in"/>
        </style:tab-stops>
      </style:paragraph-properties>
    </style:style>
    <style:style style:name="P828" style:family="paragraph" style:parent-style-name="List_20_Paragraph" style:list-style-name="WWNum3">
      <style:paragraph-properties fo:margin-left="1.5756in" fo:margin-right="2.0098in" fo:margin-top="0in" fo:margin-bottom="0in" style:contextual-spacing="false" fo:line-height="104%" fo:text-align="justify" style:justify-single-word="false" fo:text-indent="0.8528in" style:auto-text-indent="false">
        <style:tab-stops>
          <style:tab-stop style:position="2.6291in"/>
        </style:tab-stops>
      </style:paragraph-properties>
    </style:style>
    <style:style style:name="P829" style:family="paragraph" style:parent-style-name="List_20_Paragraph" style:list-style-name="WWNum3">
      <style:paragraph-properties fo:margin-left="1.5756in" fo:margin-right="2.0055in" fo:margin-top="0in" fo:margin-bottom="0in" style:contextual-spacing="false" fo:line-height="104%" fo:text-align="justify" style:justify-single-word="false" fo:text-indent="0.8528in" style:auto-text-indent="false">
        <style:tab-stops>
          <style:tab-stop style:position="2.6236in"/>
        </style:tab-stops>
      </style:paragraph-properties>
    </style:style>
    <style:style style:name="P830" style:family="paragraph" style:parent-style-name="Text_20_body" style:master-page-name="Converted24">
      <style:paragraph-properties style:page-number="auto"/>
      <style:text-properties style:font-name="Verdana" fo:font-size="8.5pt" style:font-size-asian="8.5pt"/>
    </style:style>
    <style:style style:name="P831" style:family="paragraph" style:parent-style-name="Text_20_body">
      <style:paragraph-properties fo:margin-top="0.1035in" fo:margin-bottom="0in" style:contextual-spacing="false"/>
      <style:text-properties style:font-name="Verdana" fo:font-size="8.5pt" style:font-size-asian="8.5pt"/>
    </style:style>
    <style:style style:name="P832" style:family="paragraph" style:parent-style-name="List_20_Paragraph" style:list-style-name="WWNum3">
      <style:paragraph-properties fo:margin-left="1.5992in" fo:margin-right="1.9929in" fo:margin-top="0in" fo:margin-bottom="0in" style:contextual-spacing="false" fo:line-height="103%" fo:text-align="justify" style:justify-single-word="false" fo:text-indent="0.8516in" style:auto-text-indent="false">
        <style:tab-stops>
          <style:tab-stop style:position="2.6307in"/>
        </style:tab-stops>
      </style:paragraph-properties>
    </style:style>
    <style:style style:name="P833" style:family="paragraph" style:parent-style-name="List_20_Paragraph" style:list-style-name="WWNum3">
      <style:paragraph-properties fo:margin-left="1.5984in" fo:margin-right="1.9874in" fo:margin-top="0.0016in" fo:margin-bottom="0in" style:contextual-spacing="false" fo:line-height="103%" fo:text-align="justify" style:justify-single-word="false" fo:text-indent="0.852in" style:auto-text-indent="false">
        <style:tab-stops>
          <style:tab-stop style:position="2.6528in"/>
        </style:tab-stops>
      </style:paragraph-properties>
    </style:style>
    <style:style style:name="P834" style:family="paragraph" style:parent-style-name="List_20_Paragraph" style:list-style-name="WWNum3">
      <style:paragraph-properties fo:margin-left="1.6016in" fo:margin-right="1.9917in" fo:margin-top="0.0098in" fo:margin-bottom="0in" style:contextual-spacing="false" fo:line-height="93%" fo:text-align="justify" style:justify-single-word="false" fo:text-indent="0.8492in" style:auto-text-indent="false">
        <style:tab-stops>
          <style:tab-stop style:position="2.6764in"/>
        </style:tab-stops>
      </style:paragraph-properties>
    </style:style>
    <style:style style:name="P835" style:family="paragraph" style:parent-style-name="List_20_Paragraph" style:list-style-name="WWNum3">
      <style:paragraph-properties fo:margin-left="1.5992in" fo:margin-right="1.9917in" fo:margin-top="0.0043in" fo:margin-bottom="0in" style:contextual-spacing="false" fo:line-height="104%" fo:text-align="justify" style:justify-single-word="false" fo:text-indent="0.8516in" style:auto-text-indent="false">
        <style:tab-stops>
          <style:tab-stop style:position="2.7654in"/>
        </style:tab-stops>
      </style:paragraph-properties>
    </style:style>
    <style:style style:name="P836" style:family="paragraph" style:parent-style-name="List_20_Paragraph" style:list-style-name="WWNum3">
      <style:paragraph-properties fo:margin-left="1.5984in" fo:margin-right="1.9953in" fo:margin-top="0in" fo:margin-bottom="0in" style:contextual-spacing="false" fo:line-height="103%" fo:text-align="justify" style:justify-single-word="false" fo:text-indent="0.848in" style:auto-text-indent="false">
        <style:tab-stops>
          <style:tab-stop style:position="2.6563in"/>
        </style:tab-stops>
      </style:paragraph-properties>
    </style:style>
    <style:style style:name="P837" style:family="paragraph" style:parent-style-name="List_20_Paragraph" style:list-style-name="WWNum3">
      <style:paragraph-properties fo:margin-left="1.5984in" fo:margin-right="1.9929in" fo:margin-top="0in" fo:margin-bottom="0in" style:contextual-spacing="false" fo:line-height="106%" fo:text-align="justify" style:justify-single-word="false" fo:text-indent="0.9484in" style:auto-text-indent="false">
        <style:tab-stops>
          <style:tab-stop style:position="2.7165in"/>
        </style:tab-stops>
      </style:paragraph-properties>
    </style:style>
    <style:style style:name="P838" style:family="paragraph" style:parent-style-name="Standard">
      <style:paragraph-properties fo:margin-left="1.5992in" fo:margin-right="1.9925in" fo:margin-top="0.1335in" fo:margin-bottom="0in" style:contextual-spacing="false" fo:line-height="103%" fo:text-align="justify" style:justify-single-word="false" fo:text-indent="1.6764in" style:auto-text-indent="false"/>
    </style:style>
    <style:style style:name="P839" style:family="paragraph" style:parent-style-name="Text_20_body">
      <style:paragraph-properties fo:margin-top="0.0055in" fo:margin-bottom="0in" style:contextual-spacing="false"/>
      <style:text-properties fo:font-size="8.5pt" style:font-size-asian="8.5pt"/>
    </style:style>
    <style:style style:name="P840" style:family="paragraph" style:parent-style-name="Standard">
      <style:paragraph-properties fo:margin-left="1.5984in" fo:margin-right="1.9874in" fo:margin-top="0.0008in" fo:margin-bottom="0in" style:contextual-spacing="false" fo:line-height="103%" fo:text-align="justify" style:justify-single-word="false" fo:text-indent="1.6772in" style:auto-text-indent="false"/>
    </style:style>
    <style:style style:name="P841" style:family="paragraph" style:parent-style-name="Standard">
      <style:paragraph-properties fo:margin-left="1.5992in" fo:margin-right="1.9917in" fo:margin-top="0in" fo:margin-bottom="0in" style:contextual-spacing="false" fo:line-height="102%" fo:text-align="justify" style:justify-single-word="false" fo:text-indent="1.7063in" style:auto-text-indent="false"/>
    </style:style>
    <style:style style:name="P842" style:family="paragraph" style:parent-style-name="Text_20_body">
      <style:paragraph-properties fo:margin-top="0.0102in" fo:margin-bottom="0in" style:contextual-spacing="false"/>
      <style:text-properties fo:font-size="8.5pt" style:font-size-asian="8.5pt"/>
    </style:style>
    <style:style style:name="P843" style:family="paragraph" style:parent-style-name="Standard">
      <style:paragraph-properties fo:margin-left="0in" fo:margin-right="0.3898in" fo:margin-top="0in" fo:margin-bottom="0in" style:contextual-spacing="false" fo:text-align="center" style:justify-single-word="false" fo:text-indent="0in" style:auto-text-indent="false"/>
    </style:style>
    <style:style style:name="P844" style:family="paragraph" style:parent-style-name="Text_20_body">
      <style:paragraph-properties fo:margin-top="0.0138in" fo:margin-bottom="0in" style:contextual-spacing="false"/>
      <style:text-properties fo:font-size="8.5pt" style:font-size-asian="8.5pt"/>
    </style:style>
    <style:style style:name="P845" style:family="paragraph" style:parent-style-name="Standard">
      <style:paragraph-properties fo:margin-left="0in" fo:margin-right="0.3862in" fo:margin-top="0in" fo:margin-bottom="0in" style:contextual-spacing="false" fo:text-align="center" style:justify-single-word="false" fo:text-indent="0in" style:auto-text-indent="false"/>
    </style:style>
    <style:style style:name="P846" style:family="paragraph" style:parent-style-name="Text_20_body">
      <style:paragraph-properties fo:margin-top="0.089in" fo:margin-bottom="0in" style:contextual-spacing="false"/>
      <style:text-properties fo:font-size="6pt" fo:font-weight="bold" style:font-size-asian="6pt" style:font-weight-asian="bold"/>
    </style:style>
    <style:style style:name="P847" style:family="paragraph" style:parent-style-name="Standard" style:master-page-name="Converted25">
      <style:paragraph-properties fo:margin-left="1.5547in" fo:margin-right="0in" fo:margin-top="0.6244in" fo:margin-bottom="0in" style:contextual-spacing="false" fo:text-align="left" style:justify-single-word="false" fo:text-indent="0in" style:auto-text-indent="false" style:page-number="26"/>
    </style:style>
    <style:style style:name="P848" style:family="paragraph" style:parent-style-name="Text_20_body">
      <style:paragraph-properties fo:margin-top="0.0102in" fo:margin-bottom="0in" style:contextual-spacing="false"/>
      <style:text-properties style:font-name="Verdana" fo:font-size="8.5pt" fo:font-weight="bold" style:font-size-asian="8.5pt" style:font-weight-asian="bold"/>
    </style:style>
    <style:style style:name="P849" style:family="paragraph" style:parent-style-name="Heading_20_9">
      <style:paragraph-properties fo:margin-left="3.2874in" fo:margin-right="1.9882in" fo:line-height="104%" fo:text-align="justify" style:justify-single-word="false">
        <style:tab-stops>
          <style:tab-stop style:position="4.3528in"/>
          <style:tab-stop style:position="5.5091in"/>
        </style:tab-stops>
      </style:paragraph-properties>
    </style:style>
    <style:style style:name="P850" style:family="paragraph" style:parent-style-name="Text_20_body">
      <style:paragraph-properties fo:margin-top="0.002in" fo:margin-bottom="0in" style:contextual-spacing="false"/>
      <style:text-properties style:font-name="Verdana" fo:font-size="8.5pt" fo:font-weight="bold" style:font-size-asian="8.5pt" style:font-weight-asian="bold"/>
    </style:style>
    <style:style style:name="P851" style:family="paragraph" style:parent-style-name="Standard">
      <style:paragraph-properties fo:margin-left="3.2874in" fo:margin-right="1.9874in" fo:margin-top="0.0008in" fo:margin-bottom="0in" style:contextual-spacing="false" fo:line-height="104%" fo:text-align="justify" style:justify-single-word="false" fo:text-indent="-0.0008in" style:auto-text-indent="false"/>
    </style:style>
    <style:style style:name="P852" style:family="paragraph" style:parent-style-name="Standard">
      <style:paragraph-properties fo:margin-left="3.2874in" fo:margin-right="1.9902in" fo:margin-top="0in" fo:margin-bottom="0in" style:contextual-spacing="false" fo:line-height="104%" fo:text-align="justify" style:justify-single-word="false" fo:text-indent="0in" style:auto-text-indent="false"/>
    </style:style>
    <style:style style:name="P853" style:family="paragraph" style:parent-style-name="Heading_20_9">
      <style:paragraph-properties fo:margin-left="0in" fo:margin-right="0.6236in"/>
      <style:text-properties fo:letter-spacing="-0.0016in" style:text-scale="105%"/>
    </style:style>
    <style:style style:name="P854" style:family="paragraph" style:parent-style-name="Standard">
      <style:paragraph-properties fo:margin-left="1.5555in" fo:margin-right="1.9874in" fo:margin-top="0.0008in" fo:margin-bottom="0in" style:contextual-spacing="false" fo:line-height="104%" fo:text-align="justify" style:justify-single-word="false" fo:text-indent="1.7311in" style:auto-text-indent="false"/>
    </style:style>
    <style:style style:name="P855" style:family="paragraph" style:parent-style-name="Text_20_body">
      <style:paragraph-properties fo:margin-top="0.0043in" fo:margin-bottom="0in" style:contextual-spacing="false"/>
      <style:text-properties style:font-name="Verdana" fo:font-size="4.5pt" style:font-size-asian="4.5pt"/>
    </style:style>
    <style:style style:name="P856" style:family="paragraph" style:parent-style-name="Table_20_Paragraph">
      <style:paragraph-properties fo:margin-left="0.048in" fo:margin-right="0in" fo:margin-top="0.0311in" fo:margin-bottom="0in" style:contextual-spacing="false" fo:line-height="107%" fo:text-indent="0.0492in" style:auto-text-indent="false"/>
    </style:style>
    <style:style style:name="P857" style:family="paragraph" style:parent-style-name="Table_20_Paragraph">
      <style:paragraph-properties fo:margin-left="0.0709in" fo:margin-right="0.0638in" fo:margin-top="0.0811in" fo:margin-bottom="0in" style:contextual-spacing="false" fo:text-align="center" style:justify-single-word="false"/>
    </style:style>
    <style:style style:name="P858" style:family="paragraph" style:parent-style-name="Table_20_Paragraph">
      <style:paragraph-properties fo:margin-left="0.2634in" fo:margin-right="0in" fo:margin-top="0.0811in" fo:margin-bottom="0in" style:contextual-spacing="false"/>
    </style:style>
    <style:style style:name="P859" style:family="paragraph" style:parent-style-name="Table_20_Paragraph">
      <style:paragraph-properties fo:margin-left="0.4457in" fo:margin-right="0in" fo:margin-top="0.0319in" fo:margin-bottom="0in" style:contextual-spacing="false" fo:line-height="107%" fo:text-indent="-0.1in" style:auto-text-indent="false"/>
    </style:style>
    <style:style style:name="P860" style:family="paragraph" style:parent-style-name="Table_20_Paragraph">
      <style:paragraph-properties fo:margin-left="0.2752in" fo:margin-right="0in" fo:margin-top="0.0319in" fo:margin-bottom="0in" style:contextual-spacing="false" fo:line-height="107%" fo:text-indent="-0.0417in" style:auto-text-indent="false"/>
    </style:style>
    <style:style style:name="P861" style:family="paragraph" style:parent-style-name="Text_20_body">
      <style:paragraph-properties fo:margin-top="0.002in" fo:margin-bottom="0in" style:contextual-spacing="false"/>
      <style:text-properties style:font-name="Verdana" fo:font-size="8.5pt" style:font-size-asian="8.5pt"/>
    </style:style>
    <style:style style:name="P862" style:family="paragraph" style:parent-style-name="Standard">
      <style:paragraph-properties fo:margin-left="1.5839in" fo:margin-right="1.9909in" fo:margin-top="0in" fo:margin-bottom="0in" style:contextual-spacing="false" fo:line-height="104%" fo:text-align="justify" style:justify-single-word="false" fo:text-indent="1.7028in" style:auto-text-indent="false"/>
    </style:style>
    <style:style style:name="P863" style:family="paragraph" style:parent-style-name="Text_20_body">
      <style:text-properties style:font-name="Verdana" fo:font-size="8.5pt" fo:font-style="italic" fo:font-weight="bold" style:font-size-asian="8.5pt" style:font-style-asian="italic" style:font-weight-asian="bold"/>
    </style:style>
    <style:style style:name="P864" style:family="paragraph" style:parent-style-name="Text_20_body">
      <style:paragraph-properties fo:margin-top="0.0091in" fo:margin-bottom="0in" style:contextual-spacing="false"/>
      <style:text-properties style:font-name="Verdana" fo:font-size="8.5pt" fo:font-style="italic" fo:font-weight="bold" style:font-size-asian="8.5pt" style:font-style-asian="italic" style:font-weight-asian="bold"/>
    </style:style>
    <style:style style:name="P865" style:family="paragraph" style:parent-style-name="Standard">
      <style:paragraph-properties fo:margin-left="0in" fo:margin-right="0.4362in" fo:margin-top="0.0008in" fo:margin-bottom="0in" style:contextual-spacing="false" fo:text-align="center" style:justify-single-word="false" fo:text-indent="0in" style:auto-text-indent="false"/>
    </style:style>
    <style:style style:name="P866" style:family="paragraph" style:parent-style-name="Text_20_body">
      <style:paragraph-properties fo:margin-top="0.0154in" fo:margin-bottom="0in" style:contextual-spacing="false"/>
      <style:text-properties style:font-name="Verdana" fo:font-size="8.5pt" style:font-size-asian="8.5pt"/>
    </style:style>
    <style:style style:name="P867" style:family="paragraph" style:parent-style-name="Heading_20_9">
      <style:paragraph-properties fo:margin-left="0in" fo:margin-right="0.4327in"/>
    </style:style>
    <style:style style:name="P868" style:family="paragraph" style:parent-style-name="Standard">
      <style:paragraph-properties fo:margin-left="-0.0008in" fo:margin-right="0.4346in" fo:margin-top="0.0055in" fo:margin-bottom="0in" style:contextual-spacing="false" fo:text-align="center" style:justify-single-word="false" fo:text-indent="0in" style:auto-text-indent="false"/>
    </style:style>
    <style:style style:name="P869" style:family="paragraph" style:parent-style-name="Text_20_body" style:master-page-name="Converted26">
      <style:paragraph-properties style:page-number="auto"/>
      <style:text-properties style:font-name="Verdana" fo:font-size="8pt" fo:font-weight="bold" style:font-size-asian="8pt" style:font-weight-asian="bold"/>
    </style:style>
    <style:style style:name="P870" style:family="paragraph" style:parent-style-name="Text_20_body">
      <style:paragraph-properties fo:margin-top="0.0016in" fo:margin-bottom="0in" style:contextual-spacing="false"/>
      <style:text-properties style:font-name="Verdana" fo:font-size="8pt" fo:font-weight="bold" style:font-size-asian="8pt" style:font-weight-asian="bold"/>
    </style:style>
    <style:style style:name="P871" style:family="paragraph" style:parent-style-name="Standard">
      <style:paragraph-properties fo:margin-left="1.022in" fo:margin-right="4.1957in" fo:margin-top="0in" fo:margin-bottom="0in" style:contextual-spacing="false" style:line-height-at-least="0.2571in" fo:text-align="left" style:justify-single-word="false" fo:text-indent="0in" style:auto-text-indent="false"/>
    </style:style>
    <style:style style:name="P872" style:family="paragraph" style:parent-style-name="Standard">
      <style:paragraph-properties fo:margin-left="1.022in" fo:margin-right="1.761in" fo:margin-top="0.0075in" fo:margin-bottom="0in" style:contextual-spacing="false" fo:line-height="102%" fo:text-align="left" style:justify-single-word="false" fo:text-indent="0in" style:auto-text-indent="false"/>
    </style:style>
    <style:style style:name="P873" style:family="paragraph" style:parent-style-name="Standard">
      <style:paragraph-properties fo:margin-left="1.022in" fo:margin-right="1.8764in" fo:margin-top="0.0008in" fo:margin-bottom="0in" style:contextual-spacing="false" fo:line-height="102%" fo:text-align="justify" style:justify-single-word="false" fo:text-indent="0in" style:auto-text-indent="false"/>
    </style:style>
    <style:style style:name="P874" style:family="paragraph" style:parent-style-name="Standard">
      <style:paragraph-properties fo:margin-left="1.022in" fo:margin-right="1.8827in" fo:margin-top="0.0008in" fo:margin-bottom="0in" style:contextual-spacing="false" fo:line-height="102%" fo:text-align="justify" style:justify-single-word="false" fo:text-indent="0in" style:auto-text-indent="false"/>
    </style:style>
    <style:style style:name="P875" style:family="paragraph" style:parent-style-name="Standard">
      <style:paragraph-properties fo:margin-left="1.022in" fo:margin-right="1.9374in" fo:margin-top="0.0008in" fo:margin-bottom="0in" style:contextual-spacing="false" fo:line-height="102%" fo:text-align="left" style:justify-single-word="false" fo:text-indent="0in" style:auto-text-indent="false"/>
    </style:style>
    <style:style style:name="P876" style:family="paragraph" style:parent-style-name="Standard">
      <style:paragraph-properties fo:margin-left="1.022in" fo:margin-right="0in" fo:margin-top="0.0008in" fo:margin-bottom="0in" style:contextual-spacing="false" fo:text-align="left" style:justify-single-word="false" fo:text-indent="0in" style:auto-text-indent="false"/>
    </style:style>
    <style:style style:name="P877" style:family="paragraph" style:parent-style-name="Standard">
      <style:paragraph-properties fo:margin-left="1.022in" fo:margin-right="0in" fo:margin-top="0.0028in" fo:margin-bottom="0in" style:contextual-spacing="false" fo:text-align="left" style:justify-single-word="false" fo:text-indent="0in" style:auto-text-indent="false"/>
    </style:style>
    <style:style style:name="P878" style:family="paragraph" style:parent-style-name="Standard">
      <style:paragraph-properties fo:margin-left="1.022in" fo:margin-right="1.761in" fo:margin-top="0.0028in" fo:margin-bottom="0in" style:contextual-spacing="false" fo:line-height="102%" fo:text-align="left" style:justify-single-word="false" fo:text-indent="0in" style:auto-text-indent="false"/>
    </style:style>
    <style:style style:name="P879" style:family="paragraph" style:parent-style-name="Standard">
      <style:paragraph-properties fo:margin-left="1.022in" fo:margin-right="0in" fo:margin-top="0.0028in" fo:margin-bottom="0in" style:contextual-spacing="false" fo:text-align="justify" style:justify-single-word="false" fo:text-indent="0in" style:auto-text-indent="false"/>
    </style:style>
    <style:style style:name="P880" style:family="paragraph" style:parent-style-name="Standard">
      <style:paragraph-properties fo:margin-left="1.022in" fo:margin-right="1.8811in" fo:margin-top="0.0028in" fo:margin-bottom="0in" style:contextual-spacing="false" fo:line-height="102%" fo:text-align="justify" style:justify-single-word="false" fo:text-indent="0in" style:auto-text-indent="false"/>
    </style:style>
    <style:style style:name="P881" style:family="paragraph" style:parent-style-name="Standard">
      <style:paragraph-properties fo:margin-left="1.022in" fo:margin-right="0in" fo:margin-top="0.0008in" fo:margin-bottom="0in" style:contextual-spacing="false" fo:text-align="justify" style:justify-single-word="false" fo:text-indent="0in" style:auto-text-indent="false"/>
    </style:style>
    <style:style style:name="P882" style:family="paragraph" style:parent-style-name="Text_20_body">
      <style:paragraph-properties fo:margin-top="0.0319in" fo:margin-bottom="0in" style:contextual-spacing="false"/>
      <style:text-properties fo:font-size="8pt" style:font-size-asian="8pt"/>
    </style:style>
    <style:style style:name="P883" style:family="paragraph" style:parent-style-name="Standard">
      <style:paragraph-properties fo:margin-left="0in" fo:margin-right="0.6528in" fo:margin-top="0in" fo:margin-bottom="0in" style:contextual-spacing="false" fo:line-height="0.1354in" fo:text-align="center" style:justify-single-word="false" fo:text-indent="0in" style:auto-text-indent="false"/>
    </style:style>
    <style:style style:name="P884" style:family="paragraph" style:parent-style-name="Heading_20_9">
      <style:paragraph-properties fo:margin-left="0in" fo:margin-right="0.6874in" fo:line-height="0.1354in"/>
    </style:style>
    <style:style style:name="P885" style:family="paragraph" style:parent-style-name="Standard">
      <style:paragraph-properties fo:margin-left="0.9362in" fo:margin-right="0in" fo:margin-top="0.1339in" fo:margin-bottom="0in" style:contextual-spacing="false" fo:line-height="0.1354in" fo:text-align="left" style:justify-single-word="false" fo:text-indent="0in" style:auto-text-indent="false"/>
    </style:style>
    <style:style style:name="P886" style:family="paragraph" style:parent-style-name="Standard">
      <style:paragraph-properties fo:margin-left="0.9362in" fo:margin-right="1.761in" fo:margin-top="0in" fo:margin-bottom="0in" style:contextual-spacing="false" fo:text-align="left" style:justify-single-word="false" fo:text-indent="0in" style:auto-text-indent="false"/>
    </style:style>
    <style:style style:name="P887" style:family="paragraph" style:parent-style-name="Standard">
      <style:paragraph-properties fo:margin-left="0.9362in" fo:margin-right="0in" fo:margin-top="0in" fo:margin-bottom="0in" style:contextual-spacing="false" fo:line-height="0.1335in" fo:text-align="left" style:justify-single-word="false" fo:text-indent="0in" style:auto-text-indent="false"/>
    </style:style>
    <style:style style:name="P888" style:family="paragraph" style:parent-style-name="Standard">
      <style:paragraph-properties fo:margin-left="0.9362in" fo:margin-right="1.8047in" fo:margin-top="0in" fo:margin-bottom="0in" style:contextual-spacing="false" fo:text-align="justify" style:justify-single-word="false" fo:text-indent="0in" style:auto-text-indent="false"/>
    </style:style>
    <style:style style:name="P889" style:family="paragraph" style:parent-style-name="Heading_20_9">
      <style:paragraph-properties fo:margin-left="0.9362in" fo:margin-right="0in" fo:line-height="0.1307in" fo:text-align="justify" style:justify-single-word="false"/>
    </style:style>
    <style:style style:name="P890" style:family="paragraph" style:parent-style-name="Standard">
      <style:paragraph-properties fo:margin-left="0.9362in" fo:margin-right="1.8028in" fo:margin-top="0in" fo:margin-bottom="0in" style:contextual-spacing="false" fo:line-height="99%" fo:text-align="justify" style:justify-single-word="false" fo:text-indent="0in" style:auto-text-indent="false"/>
    </style:style>
    <style:style style:name="P891" style:family="paragraph" style:parent-style-name="Standard">
      <style:paragraph-properties fo:margin-left="0.9362in" fo:margin-right="0in" fo:margin-top="0in" fo:margin-bottom="0in" style:contextual-spacing="false" fo:line-height="0.1354in" fo:text-align="justify" style:justify-single-word="false" fo:text-indent="0in" style:auto-text-indent="false"/>
    </style:style>
    <style:style style:name="P892" style:family="paragraph" style:parent-style-name="Standard">
      <style:paragraph-properties fo:margin-left="0.9362in" fo:margin-right="0in" fo:margin-top="0in" fo:margin-bottom="0in" style:contextual-spacing="false" fo:line-height="0.1346in" fo:text-align="justify" style:justify-single-word="false" fo:text-indent="0in" style:auto-text-indent="false"/>
    </style:style>
    <style:style style:name="P893" style:family="paragraph" style:parent-style-name="Text_20_body" style:master-page-name="Converted27">
      <style:paragraph-properties style:page-number="auto"/>
      <style:text-properties fo:font-size="8pt" style:font-size-asian="8pt"/>
    </style:style>
    <style:style style:name="P894" style:family="paragraph" style:parent-style-name="Text_20_body">
      <style:paragraph-properties fo:margin-top="0.072in" fo:margin-bottom="0in" style:contextual-spacing="false"/>
      <style:text-properties fo:font-size="8pt" style:font-size-asian="8pt"/>
    </style:style>
    <style:style style:name="P895" style:family="paragraph" style:parent-style-name="Standard">
      <style:paragraph-properties fo:margin-left="0.9693in" fo:margin-right="0in" fo:margin-top="0in" fo:margin-bottom="0in" style:contextual-spacing="false" fo:text-align="left" style:justify-single-word="false" fo:text-indent="0in" style:auto-text-indent="false"/>
    </style:style>
    <style:style style:name="P896" style:family="paragraph" style:parent-style-name="Text_20_body">
      <style:paragraph-properties fo:margin-top="0.011in" fo:margin-bottom="0in" style:contextual-spacing="false"/>
      <style:text-properties fo:font-size="8pt" fo:font-weight="bold" style:font-size-asian="8pt" style:font-weight-asian="bold"/>
    </style:style>
    <style:style style:name="P897" style:family="paragraph" style:parent-style-name="Standard">
      <style:paragraph-properties fo:margin-left="0.9693in" fo:margin-right="1.761in" fo:margin-top="0.0055in" fo:margin-bottom="0in" style:contextual-spacing="false" fo:line-height="104%" fo:text-align="left" style:justify-single-word="false" fo:text-indent="0in" style:auto-text-indent="false"/>
    </style:style>
    <style:style style:name="P898" style:family="paragraph" style:parent-style-name="Standard">
      <style:paragraph-properties fo:margin-left="0.9693in" fo:margin-right="0in" fo:margin-top="0.0008in" fo:margin-bottom="0in" style:contextual-spacing="false" fo:text-align="left" style:justify-single-word="false" fo:text-indent="0in" style:auto-text-indent="false"/>
    </style:style>
    <style:style style:name="P899" style:family="paragraph" style:parent-style-name="Standard">
      <style:paragraph-properties fo:margin-left="0.9693in" fo:margin-right="1.8335in" fo:margin-top="0.0055in" fo:margin-bottom="0in" style:contextual-spacing="false" fo:line-height="104%" fo:text-align="justify" style:justify-single-word="false" fo:text-indent="0in" style:auto-text-indent="false"/>
    </style:style>
    <style:style style:name="P900" style:family="paragraph" style:parent-style-name="Text_20_body">
      <style:paragraph-properties fo:margin-top="0.0028in" fo:margin-bottom="0in" style:contextual-spacing="false"/>
      <style:text-properties fo:font-size="8pt" style:font-size-asian="8pt"/>
    </style:style>
    <style:style style:name="P901" style:family="paragraph" style:parent-style-name="Table_20_Paragraph">
      <style:paragraph-properties fo:margin-left="0.0075in" fo:margin-right="0.0008in" fo:margin-top="0.0319in" fo:margin-bottom="0in" style:contextual-spacing="false" fo:text-align="center" style:justify-single-word="false"/>
    </style:style>
    <style:style style:name="P902" style:family="paragraph" style:parent-style-name="Table_20_Paragraph">
      <style:paragraph-properties fo:margin-left="0.0075in" fo:margin-right="0.0016in" fo:margin-top="0.0319in" fo:margin-bottom="0in" style:contextual-spacing="false" fo:text-align="center" style:justify-single-word="false"/>
    </style:style>
    <style:style style:name="P903" style:family="paragraph" style:parent-style-name="Table_20_Paragraph">
      <style:paragraph-properties fo:margin-left="0.0264in" fo:margin-right="0.0201in" fo:margin-top="0.0319in" fo:margin-bottom="0in" style:contextual-spacing="false" fo:text-align="center" style:justify-single-word="false"/>
    </style:style>
    <style:style style:name="P904" style:family="paragraph" style:parent-style-name="Table_20_Paragraph">
      <style:paragraph-properties fo:margin-left="0.0236in" fo:margin-right="0.0201in" fo:margin-top="0.0319in" fo:margin-bottom="0in" style:contextual-spacing="false" fo:text-align="center" style:justify-single-word="false"/>
    </style:style>
    <style:style style:name="P905" style:family="paragraph" style:parent-style-name="Table_20_Paragraph">
      <style:paragraph-properties fo:margin-left="0.0244in" fo:margin-right="0.0201in" fo:margin-top="0.0319in" fo:margin-bottom="0in" style:contextual-spacing="false" fo:text-align="center" style:justify-single-word="false"/>
    </style:style>
    <style:style style:name="P906" style:family="paragraph" style:parent-style-name="Table_20_Paragraph">
      <style:paragraph-properties fo:margin-left="0.0063in" fo:margin-right="0.0252in" fo:margin-top="0.0319in" fo:margin-bottom="0in" style:contextual-spacing="false" fo:text-align="center" style:justify-single-word="false"/>
    </style:style>
    <style:style style:name="P907" style:family="paragraph" style:parent-style-name="Table_20_Paragraph">
      <style:paragraph-properties fo:margin-left="0.0252in" fo:margin-right="0.0201in" fo:margin-top="0.0319in" fo:margin-bottom="0in" style:contextual-spacing="false" fo:text-align="center" style:justify-single-word="false"/>
    </style:style>
    <style:style style:name="P908" style:family="paragraph" style:parent-style-name="Table_20_Paragraph">
      <style:paragraph-properties fo:margin-left="0.0256in" fo:margin-right="0.0201in" fo:margin-top="0.0319in" fo:margin-bottom="0in" style:contextual-spacing="false" fo:text-align="center" style:justify-single-word="false"/>
    </style:style>
    <style:style style:name="P909" style:family="paragraph" style:parent-style-name="Table_20_Paragraph">
      <style:paragraph-properties fo:margin-left="0.0063in" fo:margin-right="0.0264in" fo:margin-top="0.0319in" fo:margin-bottom="0in" style:contextual-spacing="false" fo:text-align="center" style:justify-single-word="false"/>
    </style:style>
    <style:style style:name="P910" style:family="paragraph" style:parent-style-name="Table_20_Paragraph">
      <style:paragraph-properties fo:margin-left="0.0063in" fo:margin-right="0.0256in" fo:margin-top="0.0319in" fo:margin-bottom="0in" style:contextual-spacing="false" fo:text-align="center" style:justify-single-word="false"/>
    </style:style>
    <style:style style:name="P911" style:family="paragraph" style:parent-style-name="Table_20_Paragraph">
      <style:paragraph-properties fo:margin-left="0.0075in" fo:margin-right="0in" fo:margin-top="0.0319in" fo:margin-bottom="0in" style:contextual-spacing="false" fo:text-align="center" style:justify-single-word="false"/>
    </style:style>
    <style:style style:name="P912" style:family="paragraph" style:parent-style-name="Text_20_body">
      <style:paragraph-properties fo:margin-top="0.0165in" fo:margin-bottom="0in" style:contextual-spacing="false"/>
      <style:text-properties fo:font-size="8pt" style:font-size-asian="8pt"/>
    </style:style>
    <style:style style:name="P913" style:family="paragraph" style:parent-style-name="Standard">
      <style:paragraph-properties fo:margin-left="0.9693in" fo:margin-right="1.8311in" fo:margin-top="0in" fo:margin-bottom="0in" style:contextual-spacing="false" fo:line-height="104%" fo:text-align="justify" style:justify-single-word="false" fo:text-indent="0in" style:auto-text-indent="false"/>
    </style:style>
    <style:style style:name="P914" style:family="paragraph" style:parent-style-name="Standard">
      <style:paragraph-properties fo:margin-left="0.9693in" fo:margin-right="0in" fo:margin-top="0.0016in" fo:margin-bottom="0in" style:contextual-spacing="false" fo:text-align="left" style:justify-single-word="false" fo:text-indent="0in" style:auto-text-indent="false"/>
    </style:style>
    <style:style style:name="P915" style:family="paragraph" style:parent-style-name="Standard">
      <style:paragraph-properties fo:margin-left="0.9693in" fo:margin-right="1.8374in" fo:margin-top="0.0055in" fo:margin-bottom="0in" style:contextual-spacing="false" fo:line-height="104%" fo:text-align="justify" style:justify-single-word="false" fo:text-indent="0in" style:auto-text-indent="false"/>
    </style:style>
    <style:style style:name="P916" style:family="paragraph" style:parent-style-name="Text_20_body" style:master-page-name="Converted28">
      <style:paragraph-properties style:page-number="auto"/>
      <style:text-properties fo:font-size="11pt" style:font-size-asian="11pt"/>
    </style:style>
    <style:style style:name="P917" style:family="paragraph" style:parent-style-name="Text_20_body">
      <style:paragraph-properties fo:margin-top="0.0882in" fo:margin-bottom="0in" style:contextual-spacing="false"/>
      <style:text-properties fo:font-size="11pt" style:font-size-asian="11pt"/>
    </style:style>
    <style:style style:name="P918" style:family="paragraph" style:parent-style-name="Heading_20_6">
      <style:paragraph-properties fo:margin-left="2.1181in" fo:margin-right="0in" fo:line-height="100%"/>
    </style:style>
    <style:style style:name="P919" style:family="paragraph" style:parent-style-name="Text_20_body">
      <style:text-properties style:font-name="Source Sans Pro" fo:font-size="8.5pt" fo:font-weight="bold" style:font-size-asian="8.5pt" style:font-weight-asian="bold"/>
    </style:style>
    <style:style style:name="P920" style:family="paragraph" style:parent-style-name="Text_20_body">
      <style:paragraph-properties fo:margin-top="0.0311in" fo:margin-bottom="0in" style:contextual-spacing="false"/>
      <style:text-properties style:font-name="Source Sans Pro" fo:font-size="8.5pt" fo:font-weight="bold" style:font-size-asian="8.5pt" style:font-weight-asian="bold"/>
    </style:style>
    <style:style style:name="P921" style:family="paragraph" style:parent-style-name="Standard">
      <style:paragraph-properties fo:margin-left="-0.0008in" fo:margin-right="0.4311in" fo:margin-top="0in" fo:margin-bottom="0in" style:contextual-spacing="false" fo:text-align="center" style:justify-single-word="false" fo:text-indent="0in" style:auto-text-indent="false"/>
    </style:style>
    <style:style style:name="P922" style:family="paragraph" style:parent-style-name="Text_20_body">
      <style:paragraph-properties fo:margin-top="0.0047in" fo:margin-bottom="0in" style:contextual-spacing="false"/>
      <style:text-properties style:font-name="Calibri1" fo:font-size="8.5pt" fo:font-weight="bold" style:font-size-asian="8.5pt" style:font-weight-asian="bold"/>
    </style:style>
    <style:style style:name="P923" style:family="paragraph" style:parent-style-name="Standard">
      <style:paragraph-properties fo:margin-left="1.7335in" fo:margin-right="2.1634in" fo:margin-top="0in" fo:margin-bottom="0in" style:contextual-spacing="false" fo:line-height="108%" fo:text-align="center" style:justify-single-word="false" fo:text-indent="0in" style:auto-text-indent="false"/>
    </style:style>
    <style:style style:name="P924" style:family="paragraph" style:parent-style-name="Standard">
      <style:paragraph-properties fo:margin-left="0in" fo:margin-right="0.4311in" fo:margin-top="0.0764in" fo:margin-bottom="0in" style:contextual-spacing="false" fo:text-align="center" style:justify-single-word="false" fo:text-indent="0in" style:auto-text-indent="false"/>
    </style:style>
    <style:style style:name="P925" style:family="paragraph" style:parent-style-name="Standard">
      <style:paragraph-properties fo:margin-left="0in" fo:margin-right="0.4299in" fo:margin-top="0.0882in" fo:margin-bottom="0in" style:contextual-spacing="false" fo:text-align="center" style:justify-single-word="false" fo:text-indent="0in" style:auto-text-indent="false"/>
    </style:style>
    <style:style style:name="P926" style:family="paragraph" style:parent-style-name="Text_20_body">
      <style:text-properties style:font-name="Calibri1" fo:font-size="8.5pt" fo:font-weight="bold" style:font-size-asian="8.5pt" style:font-weight-asian="bold"/>
    </style:style>
    <style:style style:name="P927" style:family="paragraph" style:parent-style-name="Text_20_body">
      <style:paragraph-properties fo:margin-top="0.0953in" fo:margin-bottom="0in" style:contextual-spacing="false"/>
      <style:text-properties style:font-name="Calibri1" fo:font-size="8.5pt" fo:font-weight="bold" style:font-size-asian="8.5pt" style:font-weight-asian="bold"/>
    </style:style>
    <style:style style:name="P928" style:family="paragraph" style:parent-style-name="Standard">
      <style:paragraph-properties fo:margin-left="1.6417in" fo:margin-right="2.0709in" fo:margin-top="0in" fo:margin-bottom="0in" style:contextual-spacing="false" fo:line-height="107%" fo:text-align="justify" style:justify-single-word="false" fo:text-indent="0in" style:auto-text-indent="false"/>
    </style:style>
    <style:style style:name="P929" style:family="paragraph" style:parent-style-name="Standard">
      <style:paragraph-properties fo:margin-left="1.6417in" fo:margin-right="2.0709in" fo:margin-top="0.139in" fo:margin-bottom="0in" style:contextual-spacing="false" fo:text-align="justify" style:justify-single-word="false" fo:text-indent="0in" style:auto-text-indent="false"/>
    </style:style>
    <style:style style:name="P930" style:family="paragraph" style:parent-style-name="Standard">
      <style:paragraph-properties fo:margin-left="1.6417in" fo:margin-right="2.0717in" fo:margin-top="0.1354in" fo:margin-bottom="0in" style:contextual-spacing="false" fo:line-height="99%" fo:text-align="justify" style:justify-single-word="false" fo:text-indent="0in" style:auto-text-indent="false"/>
    </style:style>
    <style:style style:name="P931" style:family="paragraph" style:parent-style-name="Standard">
      <style:paragraph-properties fo:margin-left="1.6417in" fo:margin-right="2.0709in" fo:margin-top="0.1366in" fo:margin-bottom="0in" style:contextual-spacing="false" fo:text-align="justify" style:justify-single-word="false" fo:text-indent="0in" style:auto-text-indent="false">
        <style:tab-stops>
          <style:tab-stop style:position="2.2252in"/>
          <style:tab-stop style:position="2.6673in"/>
          <style:tab-stop style:position="3.4354in"/>
          <style:tab-stop style:position="4.102in"/>
          <style:tab-stop style:position="4.5472in"/>
          <style:tab-stop style:position="5.3189in"/>
        </style:tab-stops>
      </style:paragraph-properties>
    </style:style>
    <style:style style:name="P932" style:family="paragraph" style:parent-style-name="Standard">
      <style:paragraph-properties fo:margin-left="1.6673in" fo:margin-right="0in" fo:margin-top="0.1339in" fo:margin-bottom="0in" style:contextual-spacing="false" fo:text-align="justify" style:justify-single-word="false" fo:text-indent="0in" style:auto-text-indent="false"/>
    </style:style>
    <style:style style:name="P933" style:family="paragraph" style:parent-style-name="Text_20_body">
      <style:text-properties style:font-name="Calibri1" fo:font-size="8.5pt" style:font-size-asian="8.5pt"/>
    </style:style>
    <style:style style:name="P934" style:family="paragraph" style:parent-style-name="Text_20_body">
      <style:paragraph-properties fo:margin-top="0.0102in" fo:margin-bottom="0in" style:contextual-spacing="false"/>
      <style:text-properties style:font-name="Calibri1" fo:font-size="8.5pt" style:font-size-asian="8.5pt"/>
    </style:style>
    <style:style style:name="P935" style:family="paragraph" style:parent-style-name="Heading_20_9">
      <style:paragraph-properties fo:margin-left="0in" fo:margin-right="0.4299in"/>
    </style:style>
    <style:style style:name="P936" style:family="paragraph" style:parent-style-name="Text_20_body">
      <style:paragraph-properties fo:margin-top="0.0055in" fo:margin-bottom="0in" style:contextual-spacing="false"/>
      <style:text-properties style:font-name="Calibri1" fo:font-size="8.5pt" fo:font-weight="bold" style:font-size-asian="8.5pt" style:font-weight-asian="bold"/>
    </style:style>
    <style:style style:name="P937" style:family="paragraph" style:parent-style-name="Standard">
      <style:paragraph-properties fo:margin-left="0in" fo:margin-right="0.4299in" fo:margin-top="0in" fo:margin-bottom="0in" style:contextual-spacing="false" fo:text-align="center" style:justify-single-word="false" fo:text-indent="0in" style:auto-text-indent="false"/>
    </style:style>
    <style:style style:name="P938" style:family="paragraph" style:parent-style-name="Text_20_body" style:master-page-name="Converted29">
      <style:paragraph-properties style:page-number="auto"/>
      <style:text-properties style:font-name="Calibri1"/>
    </style:style>
    <style:style style:name="P939" style:family="paragraph" style:parent-style-name="Text_20_body">
      <style:text-properties style:font-name="Calibri1"/>
    </style:style>
    <style:style style:name="P940" style:family="paragraph" style:parent-style-name="Text_20_body">
      <style:paragraph-properties fo:margin-top="0.0472in" fo:margin-bottom="0in" style:contextual-spacing="false"/>
      <style:text-properties style:font-name="Calibri1"/>
    </style:style>
    <style:style style:name="P941" style:family="paragraph" style:parent-style-name="Standard">
      <style:paragraph-properties fo:margin-left="1.7335in" fo:margin-right="2.1626in" fo:margin-top="0in" fo:margin-bottom="0in" style:contextual-spacing="false" fo:line-height="165%" fo:text-align="center" style:justify-single-word="false" fo:text-indent="0in" style:auto-text-indent="false"/>
    </style:style>
    <style:style style:name="P942" style:family="paragraph" style:parent-style-name="Standard">
      <style:paragraph-properties fo:margin-left="0in" fo:margin-right="0.4299in" fo:margin-top="0.0098in" fo:margin-bottom="0in" style:contextual-spacing="false" fo:text-align="center" style:justify-single-word="false" fo:text-indent="0in" style:auto-text-indent="false"/>
    </style:style>
    <style:style style:name="P943" style:family="paragraph" style:parent-style-name="Standard">
      <style:paragraph-properties fo:margin-left="0in" fo:margin-right="0.4047in" fo:margin-top="0.0929in" fo:margin-bottom="0in" style:contextual-spacing="false" fo:text-align="center" style:justify-single-word="false" fo:text-indent="0in" style:auto-text-indent="false"/>
    </style:style>
    <style:style style:name="P944" style:family="paragraph" style:parent-style-name="Text_20_body">
      <style:text-properties style:font-name="Calibri1" fo:font-weight="bold" style:font-weight-asian="bold"/>
    </style:style>
    <style:style style:name="P945" style:family="paragraph" style:parent-style-name="Text_20_body">
      <style:paragraph-properties fo:margin-top="0.1063in" fo:margin-bottom="0in" style:contextual-spacing="false"/>
      <style:text-properties style:font-name="Calibri1" fo:font-weight="bold" style:font-weight-asian="bold"/>
    </style:style>
    <style:style style:name="P946" style:family="paragraph" style:parent-style-name="Standard">
      <style:paragraph-properties fo:margin-left="1.6417in" fo:margin-right="2.0717in" fo:margin-top="0.1339in" fo:margin-bottom="0in" style:contextual-spacing="false" fo:text-align="justify" style:justify-single-word="false" fo:text-indent="0in" style:auto-text-indent="false"/>
    </style:style>
    <style:style style:name="P947" style:family="paragraph" style:parent-style-name="Standard">
      <style:paragraph-properties fo:margin-left="1.6417in" fo:margin-right="2.0709in" fo:margin-top="0.1346in" fo:margin-bottom="0in" style:contextual-spacing="false" fo:text-align="justify" style:justify-single-word="false" fo:text-indent="0in" style:auto-text-indent="false">
        <style:tab-stops>
          <style:tab-stop style:position="2.2252in"/>
          <style:tab-stop style:position="2.6673in"/>
          <style:tab-stop style:position="3.4354in"/>
          <style:tab-stop style:position="4.102in"/>
          <style:tab-stop style:position="4.5472in"/>
          <style:tab-stop style:position="5.3189in"/>
        </style:tab-stops>
      </style:paragraph-properties>
    </style:style>
    <style:style style:name="P948" style:family="paragraph" style:parent-style-name="Standard">
      <style:paragraph-properties fo:margin-left="1.6673in" fo:margin-right="0in" fo:margin-top="0.1335in" fo:margin-bottom="0in" style:contextual-spacing="false" fo:text-align="justify" style:justify-single-word="false" fo:text-indent="0in" style:auto-text-indent="false"/>
    </style:style>
    <style:style style:name="P949" style:family="paragraph" style:parent-style-name="Text_20_body">
      <style:paragraph-properties fo:margin-top="0.0118in" fo:margin-bottom="0in" style:contextual-spacing="false"/>
      <style:text-properties style:font-name="Calibri1" fo:font-size="8.5pt" style:font-size-asian="8.5pt"/>
    </style:style>
    <style:style style:name="P950" style:family="paragraph" style:parent-style-name="Text_20_body" style:master-page-name="Converted30">
      <style:paragraph-properties style:page-number="auto"/>
      <style:text-properties style:font-name="Calibri1" fo:font-size="11pt" style:font-size-asian="11pt"/>
    </style:style>
    <style:style style:name="P951" style:family="paragraph" style:parent-style-name="Text_20_body">
      <style:text-properties style:font-name="Calibri1" fo:font-size="11pt" style:font-size-asian="11pt"/>
    </style:style>
    <style:style style:name="P952" style:family="paragraph" style:parent-style-name="Text_20_body">
      <style:paragraph-properties fo:margin-top="0.0193in" fo:margin-bottom="0in" style:contextual-spacing="false"/>
      <style:text-properties style:font-name="Calibri1" fo:font-size="11pt" style:font-size-asian="11pt"/>
    </style:style>
    <style:style style:name="P953" style:family="paragraph" style:parent-style-name="Heading_20_6">
      <style:paragraph-properties fo:margin-left="2.5835in" fo:margin-right="0in" fo:margin-top="0.0008in" fo:margin-bottom="0in" style:contextual-spacing="false" fo:line-height="100%"/>
    </style:style>
    <style:style style:name="P954" style:family="paragraph" style:parent-style-name="Text_20_body">
      <style:text-properties style:font-name="Source Sans Pro" fo:font-weight="bold" style:font-weight-asian="bold"/>
    </style:style>
    <style:style style:name="P955" style:family="paragraph" style:parent-style-name="Text_20_body">
      <style:paragraph-properties fo:margin-top="0.0693in" fo:margin-bottom="0in" style:contextual-spacing="false"/>
      <style:text-properties style:font-name="Source Sans Pro" fo:font-weight="bold" style:font-weight-asian="bold"/>
    </style:style>
    <style:style style:name="P956" style:family="paragraph" style:parent-style-name="Standard">
      <style:paragraph-properties fo:margin-left="0in" fo:margin-right="1.0862in" fo:margin-top="0in" fo:margin-bottom="0in" style:contextual-spacing="false" fo:text-align="center" style:justify-single-word="false" fo:text-indent="0in" style:auto-text-indent="false"/>
    </style:style>
    <style:style style:name="P957" style:family="paragraph" style:parent-style-name="Text_20_body">
      <style:paragraph-properties fo:margin-top="0.022in" fo:margin-bottom="0in" style:contextual-spacing="false"/>
      <style:text-properties fo:font-size="7pt" fo:font-weight="bold" style:font-size-asian="7pt" style:font-weight-asian="bold"/>
    </style:style>
    <style:style style:name="P958" style:family="paragraph" style:parent-style-name="Standard">
      <style:paragraph-properties fo:margin-left="1.5264in" fo:margin-right="0in" fo:margin-top="0.0008in" fo:margin-bottom="0in" style:contextual-spacing="false" fo:text-align="left" style:justify-single-word="false" fo:text-indent="0in" style:auto-text-indent="false"/>
    </style:style>
    <style:style style:name="P959" style:family="paragraph" style:parent-style-name="Text_20_body">
      <style:text-properties fo:font-size="7pt" fo:font-weight="bold" style:font-size-asian="7pt" style:font-weight-asian="bold"/>
    </style:style>
    <style:style style:name="P960" style:family="paragraph" style:parent-style-name="Text_20_body">
      <style:paragraph-properties fo:margin-top="0.0417in" fo:margin-bottom="0in" style:contextual-spacing="false"/>
      <style:text-properties fo:font-size="7pt" fo:font-weight="bold" style:font-size-asian="7pt" style:font-weight-asian="bold"/>
    </style:style>
    <style:style style:name="P961" style:family="paragraph" style:parent-style-name="Standard">
      <style:paragraph-properties fo:margin-left="1.5252in" fo:margin-right="0in" fo:margin-top="0in" fo:margin-bottom="0in" style:contextual-spacing="false" fo:text-align="left" style:justify-single-word="false" fo:text-indent="0in" style:auto-text-indent="false"/>
    </style:style>
    <style:style style:name="P962" style:family="paragraph" style:parent-style-name="Text_20_body">
      <style:paragraph-properties fo:margin-top="0.0236in" fo:margin-bottom="0in" style:contextual-spacing="false"/>
      <style:text-properties fo:font-weight="bold" style:font-weight-asian="bold"/>
    </style:style>
    <style:style style:name="P963" style:family="paragraph" style:parent-style-name="Standard">
      <style:paragraph-properties fo:margin-left="1.5256in" fo:margin-right="1.7661in" fo:margin-top="0.0008in" fo:margin-bottom="0in" style:contextual-spacing="false" fo:line-height="101%" fo:text-align="justify" style:justify-single-word="false" fo:text-indent="-0.0008in" style:auto-text-indent="false"/>
    </style:style>
    <style:style style:name="P964" style:family="paragraph" style:parent-style-name="Text_20_body">
      <style:paragraph-properties fo:margin-top="0.0252in" fo:margin-bottom="0in" style:contextual-spacing="false"/>
    </style:style>
    <style:style style:name="P965" style:family="paragraph" style:parent-style-name="Text_20_body">
      <style:paragraph-properties fo:margin-left="1.5264in" fo:margin-right="1.7701in" fo:line-height="101%" fo:text-align="justify" style:justify-single-word="false"/>
    </style:style>
    <style:style style:name="P966" style:family="paragraph" style:parent-style-name="Text_20_body">
      <style:paragraph-properties fo:margin-top="0.0236in" fo:margin-bottom="0in" style:contextual-spacing="false"/>
    </style:style>
    <style:style style:name="P967" style:family="paragraph" style:parent-style-name="Text_20_body">
      <style:paragraph-properties fo:margin-left="1.5252in" fo:margin-right="1.7673in" fo:line-height="102%" fo:text-align="justify" style:justify-single-word="false"/>
    </style:style>
    <style:style style:name="P968" style:family="paragraph" style:parent-style-name="Text_20_body">
      <style:paragraph-properties fo:margin-top="0.0193in" fo:margin-bottom="0in" style:contextual-spacing="false"/>
    </style:style>
    <style:style style:name="P969" style:family="paragraph" style:parent-style-name="Text_20_body">
      <style:paragraph-properties fo:margin-left="1.5256in" fo:margin-right="1.7693in" fo:line-height="101%" fo:text-align="justify" style:justify-single-word="false" fo:text-indent="-0.0008in" style:auto-text-indent="false"/>
    </style:style>
    <style:style style:name="P970" style:family="paragraph" style:parent-style-name="Text_20_body">
      <style:paragraph-properties fo:margin-left="1.5264in" fo:margin-right="1.7709in" fo:line-height="102%" fo:text-align="justify" style:justify-single-word="false" fo:text-indent="-0.0016in" style:auto-text-indent="false"/>
    </style:style>
    <style:style style:name="P971" style:family="paragraph" style:parent-style-name="Text_20_body">
      <style:paragraph-properties fo:margin-top="0.022in" fo:margin-bottom="0in" style:contextual-spacing="false"/>
    </style:style>
    <style:style style:name="P972" style:family="paragraph" style:parent-style-name="Text_20_body">
      <style:paragraph-properties fo:margin-left="1.5264in" fo:margin-right="1.7701in" fo:line-height="102%" fo:text-align="justify" style:justify-single-word="false" fo:text-indent="-0.0016in" style:auto-text-indent="false"/>
    </style:style>
    <style:style style:name="P973" style:family="paragraph" style:parent-style-name="Text_20_body">
      <style:paragraph-properties fo:margin-top="0.0209in" fo:margin-bottom="0in" style:contextual-spacing="false"/>
    </style:style>
    <style:style style:name="P974" style:family="paragraph" style:parent-style-name="Text_20_body">
      <style:paragraph-properties fo:margin-left="1.5252in" fo:margin-right="0in" fo:text-align="justify" style:justify-single-word="false"/>
    </style:style>
    <style:style style:name="P975" style:family="paragraph" style:parent-style-name="Text_20_body">
      <style:text-properties fo:font-size="10pt" style:font-size-asian="10pt"/>
    </style:style>
    <style:style style:name="P976" style:family="paragraph" style:parent-style-name="Text_20_body">
      <style:paragraph-properties fo:margin-top="0.0126in" fo:margin-bottom="0in" style:contextual-spacing="false"/>
      <style:text-properties fo:font-size="10pt" style:font-size-asian="10pt"/>
    </style:style>
    <style:style style:name="P977" style:family="paragraph" style:parent-style-name="Standard">
      <style:paragraph-properties fo:margin-left="1.8965in" fo:margin-right="0in" fo:margin-top="0.0661in" fo:margin-bottom="0in" style:contextual-spacing="false" fo:text-align="left" style:justify-single-word="false" fo:text-indent="0in" style:auto-text-indent="false"/>
    </style:style>
    <style:style style:name="P978" style:family="paragraph" style:parent-style-name="Text_20_body">
      <style:paragraph-properties fo:margin-left="1.5252in" fo:margin-right="0in" fo:margin-top="0.0508in" fo:margin-bottom="0in" style:contextual-spacing="false"/>
    </style:style>
    <style:style style:name="P979" style:family="paragraph" style:parent-style-name="Standard">
      <style:paragraph-properties fo:margin-left="0in" fo:margin-right="0.9839in" fo:margin-top="0.0661in" fo:margin-bottom="0in" style:contextual-spacing="false" fo:text-align="center" style:justify-single-word="false" fo:text-indent="0in" style:auto-text-indent="false" fo:break-before="column"/>
    </style:style>
    <style:style style:name="P980" style:family="paragraph" style:parent-style-name="Text_20_body">
      <style:paragraph-properties fo:margin-left="0in" fo:margin-right="0.9346in" fo:margin-top="0.0543in" fo:margin-bottom="0in" style:contextual-spacing="false" fo:text-align="center" style:justify-single-word="false"/>
    </style:style>
    <style:style style:name="P981" style:family="paragraph" style:parent-style-name="Text_20_body">
      <style:paragraph-properties fo:margin-top="0.0543in" fo:margin-bottom="0in" style:contextual-spacing="false"/>
      <style:text-properties fo:font-size="10pt" style:font-size-asian="10pt"/>
    </style:style>
    <style:style style:name="P982" style:family="paragraph" style:parent-style-name="Standard">
      <style:paragraph-properties fo:margin-left="0.6693in" fo:margin-right="0in" fo:line-height="0.0362in" fo:text-indent="0in" style:auto-text-indent="false"/>
    </style:style>
    <style:style style:name="P983" style:family="paragraph" style:parent-style-name="Text_20_body">
      <style:text-properties fo:font-size="6pt" style:font-size-asian="6pt"/>
    </style:style>
    <style:style style:name="P984" style:family="paragraph" style:parent-style-name="Text_20_body">
      <style:paragraph-properties fo:margin-top="0.0535in" fo:margin-bottom="0in" style:contextual-spacing="false"/>
      <style:text-properties fo:font-size="6pt" style:font-size-asian="6pt"/>
    </style:style>
    <style:style style:name="P985" style:family="paragraph" style:parent-style-name="Standard">
      <style:paragraph-properties fo:margin-left="0.3953in" fo:margin-right="0in" fo:margin-top="0.0008in" fo:margin-bottom="0in" style:contextual-spacing="false" fo:text-align="left" style:justify-single-word="false" fo:text-indent="0in" style:auto-text-indent="false">
        <style:tab-stops>
          <style:tab-stop style:position="7.0465in" style:type="right"/>
        </style:tab-stops>
      </style:paragraph-properties>
    </style:style>
    <style:style style:name="P986" style:family="paragraph" style:parent-style-name="Heading_20_9" style:master-page-name="Converted31">
      <style:paragraph-properties fo:margin-left="0in" fo:margin-right="0.3063in" fo:margin-top="0.3898in" fo:margin-bottom="0in" style:contextual-spacing="false" style:page-number="32"/>
    </style:style>
    <style:style style:name="P987" style:family="paragraph" style:parent-style-name="Text_20_body">
      <style:paragraph-properties fo:margin-top="0.028in" fo:margin-bottom="0in" style:contextual-spacing="false"/>
      <style:text-properties fo:font-size="7pt" fo:font-weight="bold" style:font-size-asian="7pt" style:font-weight-asian="bold"/>
    </style:style>
    <style:style style:name="P988" style:family="paragraph" style:parent-style-name="Standard">
      <style:paragraph-properties fo:margin-left="1.5429in" fo:margin-right="0in" fo:margin-top="0in" fo:margin-bottom="0in" style:contextual-spacing="false" fo:text-align="left" style:justify-single-word="false" fo:text-indent="0in" style:auto-text-indent="false"/>
    </style:style>
    <style:style style:name="P989" style:family="paragraph" style:parent-style-name="Text_20_body">
      <style:paragraph-properties fo:margin-top="0.0354in" fo:margin-bottom="0in" style:contextual-spacing="false"/>
      <style:text-properties fo:font-size="7pt" fo:font-weight="bold" style:font-size-asian="7pt" style:font-weight-asian="bold"/>
    </style:style>
    <style:style style:name="P990" style:family="paragraph" style:parent-style-name="Standard">
      <style:paragraph-properties fo:margin-left="1.5429in" fo:margin-right="0in" fo:margin-top="0.0008in" fo:margin-bottom="0in" style:contextual-spacing="false" fo:text-align="left" style:justify-single-word="false" fo:text-indent="0in" style:auto-text-indent="false"/>
    </style:style>
    <style:style style:name="P991" style:family="paragraph" style:parent-style-name="Text_20_body">
      <style:paragraph-properties fo:margin-top="0.0291in" fo:margin-bottom="0in" style:contextual-spacing="false"/>
      <style:text-properties fo:font-size="7pt" fo:font-weight="bold" style:font-size-asian="7pt" style:font-weight-asian="bold"/>
    </style:style>
    <style:style style:name="P992" style:family="paragraph" style:parent-style-name="Standard">
      <style:paragraph-properties fo:margin-left="1.5437in" fo:margin-right="1.761in" fo:margin-top="0in" fo:margin-bottom="0in" style:contextual-spacing="false" fo:line-height="105%" fo:text-align="left" style:justify-single-word="false" fo:text-indent="-0.0008in" style:auto-text-indent="false"/>
    </style:style>
    <style:style style:name="P993" style:family="paragraph" style:parent-style-name="Text_20_body">
      <style:paragraph-properties fo:margin-top="0.0252in" fo:margin-bottom="0in" style:contextual-spacing="false"/>
      <style:text-properties fo:font-size="7pt" fo:font-weight="bold" style:font-size-asian="7pt" style:font-weight-asian="bold"/>
    </style:style>
    <style:style style:name="P994" style:family="paragraph" style:parent-style-name="Text_20_body">
      <style:paragraph-properties fo:margin-top="0.0244in" fo:margin-bottom="0in" style:contextual-spacing="false"/>
      <style:text-properties fo:font-size="7pt" style:font-size-asian="7pt"/>
    </style:style>
    <style:style style:name="P995" style:family="paragraph" style:parent-style-name="List_20_Paragraph" style:list-style-name="WWNum4">
      <style:paragraph-properties fo:margin-left="1.6555in" fo:margin-right="0in" fo:margin-top="0in" fo:margin-bottom="0in" style:contextual-spacing="false" fo:line-height="100%" fo:text-align="left" style:justify-single-word="false" fo:text-indent="-0.1118in" style:auto-text-indent="false">
        <style:tab-stops>
          <style:tab-stop style:position="1.6555in"/>
        </style:tab-stops>
      </style:paragraph-properties>
    </style:style>
    <style:style style:name="P996" style:family="paragraph" style:parent-style-name="Text_20_body">
      <style:paragraph-properties fo:margin-top="0.0299in" fo:margin-bottom="0in" style:contextual-spacing="false"/>
      <style:text-properties fo:font-size="7pt" fo:font-weight="bold" style:font-size-asian="7pt" style:font-weight-asian="bold"/>
    </style:style>
    <style:style style:name="P997" style:family="paragraph" style:parent-style-name="List_20_Paragraph" style:list-style-name="WWNum4">
      <style:paragraph-properties fo:margin-left="1.5453in" fo:margin-right="1.848in" fo:margin-top="0in" fo:margin-bottom="0in" style:contextual-spacing="false" fo:line-height="105%" fo:text-align="justify" style:justify-single-word="false" fo:text-indent="-0.0016in" style:auto-text-indent="false">
        <style:tab-stops>
          <style:tab-stop style:position="1.5453in"/>
          <style:tab-stop style:position="1.7516in"/>
        </style:tab-stops>
      </style:paragraph-properties>
    </style:style>
    <style:style style:name="P998" style:family="paragraph" style:parent-style-name="Text_20_body">
      <style:paragraph-properties fo:margin-top="0.0252in" fo:margin-bottom="0in" style:contextual-spacing="false"/>
      <style:text-properties fo:font-size="7pt" style:font-size-asian="7pt"/>
    </style:style>
    <style:style style:name="P999" style:family="paragraph" style:parent-style-name="List_20_Paragraph" style:list-style-name="WWNum4">
      <style:paragraph-properties fo:margin-left="1.5429in" fo:margin-right="1.85in" fo:margin-top="0in" fo:margin-bottom="0in" style:contextual-spacing="false" fo:line-height="105%" fo:text-align="justify" style:justify-single-word="false" fo:text-indent="0.002in" style:auto-text-indent="false">
        <style:tab-stops>
          <style:tab-stop style:position="1.7602in"/>
        </style:tab-stops>
      </style:paragraph-properties>
    </style:style>
    <style:style style:name="P1000" style:family="paragraph" style:parent-style-name="List_20_Paragraph" style:list-style-name="WWNum4">
      <style:paragraph-properties fo:margin-left="1.5437in" fo:margin-right="1.8484in" fo:margin-top="0in" fo:margin-bottom="0in" style:contextual-spacing="false" fo:line-height="105%" fo:text-align="justify" style:justify-single-word="false" fo:text-indent="-0.0008in" style:auto-text-indent="false">
        <style:tab-stops>
          <style:tab-stop style:position="1.5437in"/>
          <style:tab-stop style:position="1.7484in"/>
        </style:tab-stops>
      </style:paragraph-properties>
    </style:style>
    <style:style style:name="P1001" style:family="paragraph" style:parent-style-name="List_20_Paragraph" style:list-style-name="WWNum4">
      <style:paragraph-properties fo:margin-left="1.5453in" fo:margin-right="1.848in" fo:margin-top="0in" fo:margin-bottom="0in" style:contextual-spacing="false" fo:line-height="104%" fo:text-align="justify" style:justify-single-word="false" fo:text-indent="-0.0016in" style:auto-text-indent="false">
        <style:tab-stops>
          <style:tab-stop style:position="1.5453in"/>
          <style:tab-stop style:position="1.7445in"/>
        </style:tab-stops>
      </style:paragraph-properties>
    </style:style>
    <style:style style:name="P1002" style:family="paragraph" style:parent-style-name="Text_20_body">
      <style:paragraph-properties fo:margin-top="0.0272in" fo:margin-bottom="0in" style:contextual-spacing="false"/>
      <style:text-properties fo:font-size="7pt" style:font-size-asian="7pt"/>
    </style:style>
    <style:style style:name="P1003" style:family="paragraph" style:parent-style-name="List_20_Paragraph" style:list-style-name="WWNum4">
      <style:paragraph-properties fo:margin-left="1.6547in" fo:margin-right="0in" fo:margin-top="0in" fo:margin-bottom="0in" style:contextual-spacing="false" fo:line-height="100%" fo:text-align="left" style:justify-single-word="false" fo:text-indent="-0.1118in" style:auto-text-indent="false">
        <style:tab-stops>
          <style:tab-stop style:position="1.6547in"/>
        </style:tab-stops>
      </style:paragraph-properties>
    </style:style>
    <style:style style:name="P1004" style:family="paragraph" style:parent-style-name="Standard">
      <style:paragraph-properties fo:margin-left="1.5429in" fo:margin-right="1.8492in" fo:margin-top="0in" fo:margin-bottom="0in" style:contextual-spacing="false" fo:line-height="105%" fo:text-align="justify" style:justify-single-word="false" fo:text-indent="0in" style:auto-text-indent="false"/>
    </style:style>
    <style:style style:name="P1005" style:family="paragraph" style:parent-style-name="List_20_Paragraph" style:list-style-name="WWNum5">
      <style:paragraph-properties fo:margin-left="1.5429in" fo:margin-right="1.8492in" fo:margin-top="0in" fo:margin-bottom="0in" style:contextual-spacing="false" fo:line-height="105%" fo:text-align="justify" style:justify-single-word="false" fo:text-indent="-0.0008in" style:auto-text-indent="false">
        <style:tab-stops>
          <style:tab-stop style:position="1.5429in"/>
          <style:tab-stop style:position="1.6665in"/>
        </style:tab-stops>
      </style:paragraph-properties>
    </style:style>
    <style:style style:name="P1006" style:family="paragraph" style:parent-style-name="Text_20_body">
      <style:paragraph-properties fo:margin-top="0.0236in" fo:margin-bottom="0in" style:contextual-spacing="false"/>
      <style:text-properties fo:font-size="7pt" style:font-size-asian="7pt"/>
    </style:style>
    <style:style style:name="P1007" style:family="paragraph" style:parent-style-name="List_20_Paragraph" style:list-style-name="WWNum5">
      <style:paragraph-properties fo:margin-left="1.5429in" fo:margin-right="1.8492in" fo:margin-top="0in" fo:margin-bottom="0in" style:contextual-spacing="false" fo:line-height="104%" fo:text-align="justify" style:justify-single-word="false" fo:text-indent="0in" style:auto-text-indent="false">
        <style:tab-stops>
          <style:tab-stop style:position="1.6929in"/>
        </style:tab-stops>
      </style:paragraph-properties>
    </style:style>
    <style:style style:name="P1008" style:family="paragraph" style:parent-style-name="Standard">
      <style:paragraph-properties fo:margin-left="1.5429in" fo:margin-right="1.8484in" fo:margin-top="0in" fo:margin-bottom="0in" style:contextual-spacing="false" fo:line-height="105%" fo:text-align="justify" style:justify-single-word="false" fo:text-indent="0in" style:auto-text-indent="false"/>
    </style:style>
    <style:style style:name="P1009" style:family="paragraph" style:parent-style-name="Text_20_body">
      <style:text-properties fo:font-size="9.5pt" style:font-size-asian="9.5pt"/>
    </style:style>
    <style:style style:name="P1010" style:family="paragraph" style:parent-style-name="Text_20_body">
      <style:paragraph-properties fo:margin-top="0.0035in" fo:margin-bottom="0in" style:contextual-spacing="false"/>
      <style:text-properties fo:font-size="9.5pt" style:font-size-asian="9.5pt"/>
    </style:style>
    <style:style style:name="P1011" style:family="paragraph" style:parent-style-name="Text_20_body">
      <style:paragraph-properties fo:margin-top="0.089in" fo:margin-bottom="0in" style:contextual-spacing="false"/>
      <style:text-properties fo:font-size="10pt" style:font-size-asian="10pt"/>
    </style:style>
    <style:style style:name="P1012" style:family="paragraph" style:parent-style-name="Text_20_body">
      <style:paragraph-properties fo:margin-top="0.0311in" fo:margin-bottom="0in" style:contextual-spacing="false"/>
      <style:text-properties fo:font-size="10pt" style:font-size-asian="10pt"/>
    </style:style>
    <style:style style:name="P1013" style:family="paragraph" style:parent-style-name="Text_20_body" style:master-page-name="Converted32">
      <style:paragraph-properties fo:margin-top="0.172in" fo:margin-bottom="0in" style:contextual-spacing="false" style:page-number="auto"/>
      <style:text-properties fo:font-size="11pt" style:font-size-asian="11pt"/>
    </style:style>
    <style:style style:name="P1014" style:family="paragraph" style:parent-style-name="Heading_20_6">
      <style:paragraph-properties fo:margin-left="2.5882in" fo:margin-right="0in" fo:margin-top="0.0008in" fo:margin-bottom="0in" style:contextual-spacing="false" fo:line-height="100%"/>
    </style:style>
    <style:style style:name="P1015" style:family="paragraph" style:parent-style-name="Text_20_body">
      <style:text-properties style:font-name="Source Sans Pro" fo:font-size="7pt" fo:font-weight="bold" style:font-size-asian="7pt" style:font-weight-asian="bold"/>
    </style:style>
    <style:style style:name="P1016" style:family="paragraph" style:parent-style-name="Text_20_body">
      <style:paragraph-properties fo:margin-top="0.1043in" fo:margin-bottom="0in" style:contextual-spacing="false"/>
      <style:text-properties style:font-name="Source Sans Pro" fo:font-size="7pt" fo:font-weight="bold" style:font-size-asian="7pt" style:font-weight-asian="bold"/>
    </style:style>
    <style:style style:name="P1017" style:family="paragraph" style:parent-style-name="Standard">
      <style:paragraph-properties fo:margin-left="1.2091in" fo:margin-right="0in" fo:margin-top="0in" fo:margin-bottom="0in" style:contextual-spacing="false" fo:text-align="left" style:justify-single-word="false" fo:text-indent="0in" style:auto-text-indent="false"/>
    </style:style>
    <style:style style:name="P1018" style:family="paragraph" style:parent-style-name="Standard">
      <style:paragraph-properties fo:margin-left="1.2091in" fo:margin-right="3.6575in" fo:margin-top="0in" fo:margin-bottom="0in" style:contextual-spacing="false" style:line-height-at-least="0.222in" fo:text-align="left" style:justify-single-word="false" fo:text-indent="0in" style:auto-text-indent="false"/>
    </style:style>
    <style:style style:name="P1019" style:family="paragraph" style:parent-style-name="Standard">
      <style:paragraph-properties fo:margin-left="1.2091in" fo:margin-right="0in" fo:margin-top="0in" fo:margin-bottom="0in" style:contextual-spacing="false" fo:line-height="0.1091in" fo:text-align="left" style:justify-single-word="false" fo:text-indent="0in" style:auto-text-indent="false"/>
    </style:style>
    <style:style style:name="P1020" style:family="paragraph" style:parent-style-name="Standard">
      <style:paragraph-properties fo:margin-left="1.2091in" fo:margin-right="0in" fo:margin-top="0in" fo:margin-bottom="0in" style:contextual-spacing="false" fo:line-height="0.111in" fo:text-align="left" style:justify-single-word="false" fo:text-indent="0in" style:auto-text-indent="false"/>
    </style:style>
    <style:style style:name="P1021" style:family="paragraph" style:parent-style-name="Standard">
      <style:paragraph-properties fo:margin-left="1.2091in" fo:margin-right="2.0898in" fo:margin-top="0.1075in" fo:margin-bottom="0in" style:contextual-spacing="false" fo:text-align="left" style:justify-single-word="false" fo:text-indent="0in" style:auto-text-indent="false"/>
    </style:style>
    <style:style style:name="P1022" style:family="paragraph" style:parent-style-name="Standard">
      <style:paragraph-properties fo:margin-left="1.2091in" fo:margin-right="0in" fo:margin-top="0.1083in" fo:margin-bottom="0in" style:contextual-spacing="false" fo:text-align="left" style:justify-single-word="false" fo:text-indent="0in" style:auto-text-indent="false"/>
    </style:style>
    <style:style style:name="P1023" style:family="paragraph" style:parent-style-name="Standard">
      <style:paragraph-properties fo:margin-left="1.2091in" fo:margin-right="2.0402in" fo:margin-top="0.1091in" fo:margin-bottom="0in" style:contextual-spacing="false" fo:text-align="justify" style:justify-single-word="false" fo:text-indent="0in" style:auto-text-indent="false"/>
    </style:style>
    <style:style style:name="P1024" style:family="paragraph" style:parent-style-name="Standard">
      <style:paragraph-properties fo:margin-left="1.2091in" fo:margin-right="2.0335in" fo:margin-top="0.1071in" fo:margin-bottom="0in" style:contextual-spacing="false" fo:text-align="justify" style:justify-single-word="false" fo:text-indent="0in" style:auto-text-indent="false"/>
    </style:style>
    <style:style style:name="P1025" style:family="paragraph" style:parent-style-name="Standard">
      <style:paragraph-properties fo:margin-left="1.2091in" fo:margin-right="0in" fo:margin-top="0.1075in" fo:margin-bottom="0in" style:contextual-spacing="false" fo:line-height="0.111in" fo:text-align="left" style:justify-single-word="false" fo:text-indent="0in" style:auto-text-indent="false"/>
    </style:style>
    <style:style style:name="P1026" style:family="paragraph" style:parent-style-name="Standard">
      <style:paragraph-properties fo:margin-left="1.2091in" fo:margin-right="4.1957in" fo:margin-top="0in" fo:margin-bottom="0in" style:contextual-spacing="false" fo:text-align="left" style:justify-single-word="false" fo:text-indent="0in" style:auto-text-indent="false"/>
    </style:style>
    <style:style style:name="P1027" style:family="paragraph" style:parent-style-name="Standard">
      <style:paragraph-properties fo:margin-left="1.2091in" fo:margin-right="4.7972in" fo:margin-top="0in" fo:margin-bottom="0in" style:contextual-spacing="false" fo:line-height="99%" fo:text-align="left" style:justify-single-word="false" fo:text-indent="0in" style:auto-text-indent="false"/>
    </style:style>
    <style:style style:name="P1028" style:family="paragraph" style:parent-style-name="Standard">
      <style:paragraph-properties fo:margin-left="1.2091in" fo:margin-right="0in" fo:margin-top="0in" fo:margin-bottom="0in" style:contextual-spacing="false" fo:line-height="0.1098in" fo:text-align="left" style:justify-single-word="false" fo:text-indent="0in" style:auto-text-indent="false"/>
    </style:style>
    <style:style style:name="P1029" style:family="paragraph" style:parent-style-name="Standard">
      <style:paragraph-properties fo:margin-left="1.2091in" fo:margin-right="0in" fo:margin-top="0in" fo:margin-bottom="0in" style:contextual-spacing="false" fo:line-height="0.1102in" fo:text-align="left" style:justify-single-word="false" fo:text-indent="0in" style:auto-text-indent="false"/>
    </style:style>
    <style:style style:name="P1030" style:family="paragraph" style:parent-style-name="Standard">
      <style:paragraph-properties fo:margin-left="1.2091in" fo:margin-right="1.761in" fo:margin-top="0.1075in" fo:margin-bottom="0in" style:contextual-spacing="false" fo:text-align="left" style:justify-single-word="false" fo:text-indent="0in" style:auto-text-indent="false"/>
    </style:style>
    <style:style style:name="P1031" style:family="paragraph" style:parent-style-name="Standard">
      <style:paragraph-properties fo:margin-left="1.2091in" fo:margin-right="5.0256in" fo:margin-top="0.1075in" fo:margin-bottom="0in" style:contextual-spacing="false" fo:line-height="198%" fo:text-align="left" style:justify-single-word="false" fo:text-indent="0in" style:auto-text-indent="false"/>
    </style:style>
    <style:style style:name="P1032" style:family="paragraph" style:parent-style-name="Standard">
      <style:paragraph-properties fo:margin-left="1.2091in" fo:margin-right="2.0898in" fo:margin-top="0in" fo:margin-bottom="0in" style:contextual-spacing="false" fo:text-align="left" style:justify-single-word="false" fo:text-indent="0in" style:auto-text-indent="false"/>
    </style:style>
    <style:style style:name="P1033" style:family="paragraph" style:parent-style-name="Text_20_body" style:master-page-name="Converted33">
      <style:paragraph-properties style:page-number="auto"/>
      <style:text-properties fo:font-size="7pt" style:font-size-asian="7pt"/>
    </style:style>
    <style:style style:name="P1034" style:family="paragraph" style:parent-style-name="Text_20_body">
      <style:text-properties fo:font-size="7pt" style:font-size-asian="7pt"/>
    </style:style>
    <style:style style:name="P1035" style:family="paragraph" style:parent-style-name="Text_20_body">
      <style:paragraph-properties fo:margin-top="0.048in" fo:margin-bottom="0in" style:contextual-spacing="false"/>
      <style:text-properties fo:font-size="7pt" style:font-size-asian="7pt"/>
    </style:style>
    <style:style style:name="P1036" style:family="paragraph" style:parent-style-name="Standard">
      <style:paragraph-properties fo:margin-left="1.2098in" fo:margin-right="0in" fo:margin-top="0in" fo:margin-bottom="0in" style:contextual-spacing="false" fo:text-align="left" style:justify-single-word="false" fo:text-indent="0in" style:auto-text-indent="false"/>
    </style:style>
    <style:style style:name="P1037" style:family="paragraph" style:parent-style-name="Standard">
      <style:paragraph-properties fo:margin-left="1.2098in" fo:margin-right="4.1957in" fo:margin-top="0.1098in" fo:margin-bottom="0in" style:contextual-spacing="false" fo:line-height="107%" fo:text-align="left" style:justify-single-word="false" fo:text-indent="0in" style:auto-text-indent="false"/>
    </style:style>
    <style:style style:name="P1038" style:family="paragraph" style:parent-style-name="Standard">
      <style:paragraph-properties fo:margin-left="1.2098in" fo:margin-right="0in" fo:margin-top="0.0098in" fo:margin-bottom="0in" style:contextual-spacing="false" fo:text-align="left" style:justify-single-word="false" fo:text-indent="0in" style:auto-text-indent="false"/>
    </style:style>
    <style:style style:name="P1039" style:family="paragraph" style:parent-style-name="Text_20_body">
      <style:paragraph-properties fo:margin-top="0.0138in" fo:margin-bottom="0in" style:contextual-spacing="false"/>
      <style:text-properties fo:font-size="7pt" style:font-size-asian="7pt"/>
    </style:style>
    <style:style style:name="P1040" style:family="paragraph" style:parent-style-name="Standard">
      <style:paragraph-properties fo:margin-left="1.2098in" fo:margin-right="2.0898in" fo:margin-top="0in" fo:margin-bottom="0in" style:contextual-spacing="false" fo:text-align="left" style:justify-single-word="false" fo:text-indent="0in" style:auto-text-indent="false"/>
    </style:style>
    <style:style style:name="P1041" style:family="paragraph" style:parent-style-name="Standard">
      <style:paragraph-properties fo:margin-left="1.2098in" fo:margin-right="0in" fo:margin-top="0.1083in" fo:margin-bottom="0in" style:contextual-spacing="false" fo:text-align="left" style:justify-single-word="false" fo:text-indent="0in" style:auto-text-indent="false"/>
    </style:style>
    <style:style style:name="P1042" style:family="paragraph" style:parent-style-name="Standard">
      <style:paragraph-properties fo:margin-left="1.2098in" fo:margin-right="2.0339in" fo:margin-top="0.1091in" fo:margin-bottom="0in" style:contextual-spacing="false" fo:line-height="113%" fo:text-align="justify" style:justify-single-word="false" fo:text-indent="0in" style:auto-text-indent="false"/>
    </style:style>
    <style:style style:name="P1043" style:family="paragraph" style:parent-style-name="Standard">
      <style:paragraph-properties fo:margin-left="1.2098in" fo:margin-right="0in" fo:margin-top="0.061in" fo:margin-bottom="0in" style:contextual-spacing="false" fo:text-align="justify" style:justify-single-word="false" fo:text-indent="0in" style:auto-text-indent="false"/>
    </style:style>
    <style:style style:name="P1044" style:family="paragraph" style:parent-style-name="Text_20_body">
      <style:paragraph-properties fo:margin-top="0.002in" fo:margin-bottom="0in" style:contextual-spacing="false"/>
      <style:text-properties fo:font-size="4.5pt" style:font-size-asian="4.5pt"/>
    </style:style>
    <style:style style:name="P1045" style:family="paragraph" style:parent-style-name="Table_20_Paragraph">
      <style:paragraph-properties fo:margin-top="0.0075in" fo:margin-bottom="0in" style:contextual-spacing="false"/>
      <style:text-properties fo:font-size="6pt" style:font-size-asian="6pt"/>
    </style:style>
    <style:style style:name="P1046" style:family="paragraph" style:parent-style-name="Table_20_Paragraph">
      <style:paragraph-properties fo:margin-top="0.0047in" fo:margin-bottom="0in" style:contextual-spacing="false"/>
      <style:text-properties fo:font-size="6pt" style:font-size-asian="6pt"/>
    </style:style>
    <style:style style:name="P1047" style:family="paragraph" style:parent-style-name="Table_20_Paragraph">
      <style:paragraph-properties fo:margin-left="0.028in" fo:margin-right="0.0201in" fo:text-align="center" style:justify-single-word="false"/>
    </style:style>
    <style:style style:name="P1048" style:family="paragraph" style:parent-style-name="Table_20_Paragraph">
      <style:paragraph-properties fo:margin-left="0.0091in" fo:margin-right="0in" fo:text-align="center" style:justify-single-word="false"/>
    </style:style>
    <style:style style:name="P1049" style:family="paragraph" style:parent-style-name="Table_20_Paragraph">
      <style:paragraph-properties fo:margin-left="0.0472in" fo:margin-right="0.0362in" fo:margin-top="0.0016in" fo:margin-bottom="0in" style:contextual-spacing="false" fo:line-height="104%" fo:text-align="center" style:justify-single-word="false"/>
    </style:style>
    <style:style style:name="P1050" style:family="paragraph" style:parent-style-name="Table_20_Paragraph">
      <style:paragraph-properties fo:margin-left="0.0264in" fo:margin-right="0.0154in" fo:text-align="center" style:justify-single-word="false"/>
    </style:style>
    <style:style style:name="P1051" style:family="paragraph" style:parent-style-name="Table_20_Paragraph">
      <style:paragraph-properties fo:margin-left="0.1126in" fo:margin-right="0.0945in" fo:margin-top="0.0508in" fo:margin-bottom="0in" style:contextual-spacing="false" fo:line-height="104%" fo:text-indent="0.0547in" style:auto-text-indent="false"/>
    </style:style>
    <style:style style:name="P1052" style:family="paragraph" style:parent-style-name="Table_20_Paragraph">
      <style:paragraph-properties fo:margin-left="0.0146in" fo:margin-right="0.0008in" fo:text-align="center" style:justify-single-word="false"/>
    </style:style>
    <style:style style:name="P1053" style:family="paragraph" style:parent-style-name="Table_20_Paragraph">
      <style:paragraph-properties fo:margin-top="0.0091in" fo:margin-bottom="0in" style:contextual-spacing="false"/>
      <style:text-properties fo:font-size="4.5pt" style:font-size-asian="4.5pt"/>
    </style:style>
    <style:style style:name="P1054" style:family="paragraph" style:parent-style-name="Table_20_Paragraph">
      <style:paragraph-properties fo:margin-left="0.0075in" fo:margin-right="0.028in" fo:text-align="center" style:justify-single-word="false"/>
    </style:style>
    <style:style style:name="P1055" style:family="paragraph" style:parent-style-name="Table_20_Paragraph">
      <style:paragraph-properties fo:margin-left="0.052in" fo:margin-right="0.0445in" fo:line-height="108%" fo:text-align="justify" style:justify-single-word="false"/>
    </style:style>
    <style:style style:name="P1056" style:family="paragraph" style:parent-style-name="Table_20_Paragraph" style:list-style-name="WWNum6">
      <style:paragraph-properties fo:margin-left="0.1492in" fo:margin-right="0in" fo:margin-top="0in" fo:margin-bottom="0in" style:contextual-spacing="false" fo:line-height="0.0709in" fo:text-align="justify" style:justify-single-word="false" fo:text-indent="-0.0783in" style:auto-text-indent="false">
        <style:tab-stops>
          <style:tab-stop style:position="0.1492in"/>
        </style:tab-stops>
      </style:paragraph-properties>
    </style:style>
    <style:style style:name="P1057" style:family="paragraph" style:parent-style-name="Table_20_Paragraph" style:list-style-name="WWNum6">
      <style:paragraph-properties fo:margin-left="0.052in" fo:margin-right="0.0445in" fo:margin-top="0.0055in" fo:margin-bottom="0in" style:contextual-spacing="false" fo:line-height="108%" fo:text-align="justify" style:justify-single-word="false" fo:text-indent="0in" style:auto-text-indent="false">
        <style:tab-stops>
          <style:tab-stop style:position="0.1429in"/>
        </style:tab-stops>
      </style:paragraph-properties>
    </style:style>
    <style:style style:name="P1058" style:family="paragraph" style:parent-style-name="Table_20_Paragraph" style:list-style-name="WWNum6">
      <style:paragraph-properties fo:margin-left="0.052in" fo:margin-right="0.0417in" fo:margin-top="0in" fo:margin-bottom="0in" style:contextual-spacing="false" fo:line-height="108%" fo:text-align="justify" style:justify-single-word="false" fo:text-indent="0in" style:auto-text-indent="false">
        <style:tab-stops>
          <style:tab-stop style:position="0.1508in"/>
          <style:tab-stop style:position="1.6571in"/>
        </style:tab-stops>
      </style:paragraph-properties>
    </style:style>
    <style:style style:name="P1059" style:family="paragraph" style:parent-style-name="Table_20_Paragraph">
      <style:paragraph-properties fo:margin-left="0.052in" fo:margin-right="0.0417in" fo:line-height="108%">
        <style:tab-stops>
          <style:tab-stop style:position="1.3882in"/>
        </style:tab-stops>
      </style:paragraph-properties>
    </style:style>
    <style:style style:name="P1060" style:family="paragraph" style:parent-style-name="Table_20_Paragraph">
      <style:paragraph-properties fo:margin-left="0.052in" fo:margin-right="0in" fo:line-height="0.0717in"/>
    </style:style>
    <style:style style:name="P1061" style:family="paragraph" style:parent-style-name="Table_20_Paragraph">
      <style:paragraph-properties fo:margin-left="0.052in" fo:margin-right="0.0417in" fo:margin-top="0.0035in" fo:margin-bottom="0in" style:contextual-spacing="false" fo:line-height="108%"/>
    </style:style>
    <style:style style:name="P1062" style:family="paragraph" style:parent-style-name="Table_20_Paragraph" style:list-style-name="WWNum6">
      <style:paragraph-properties fo:margin-left="0.052in" fo:margin-right="0.0437in" fo:margin-top="0in" fo:margin-bottom="0in" style:contextual-spacing="false" fo:line-height="108%" fo:text-align="justify" style:justify-single-word="false" fo:text-indent="0in" style:auto-text-indent="false">
        <style:tab-stops>
          <style:tab-stop style:position="0.1563in"/>
        </style:tab-stops>
      </style:paragraph-properties>
    </style:style>
    <style:style style:name="P1063" style:family="paragraph" style:parent-style-name="Table_20_Paragraph" style:list-style-name="WWNum6">
      <style:paragraph-properties fo:margin-left="0.052in" fo:margin-right="0.0465in" fo:margin-top="0in" fo:margin-bottom="0in" style:contextual-spacing="false" fo:line-height="108%" fo:text-align="justify" style:justify-single-word="false" fo:text-indent="0in" style:auto-text-indent="false">
        <style:tab-stops>
          <style:tab-stop style:position="0.139in"/>
        </style:tab-stops>
      </style:paragraph-properties>
    </style:style>
    <style:style style:name="P1064" style:family="paragraph" style:parent-style-name="Table_20_Paragraph" style:list-style-name="WWNum6">
      <style:paragraph-properties fo:margin-left="0.052in" fo:margin-right="0.0457in" fo:margin-top="0in" fo:margin-bottom="0in" style:contextual-spacing="false" fo:line-height="108%" fo:text-align="justify" style:justify-single-word="false" fo:text-indent="0in" style:auto-text-indent="false">
        <style:tab-stops>
          <style:tab-stop style:position="0.1283in"/>
        </style:tab-stops>
      </style:paragraph-properties>
    </style:style>
    <style:style style:name="P1065" style:family="paragraph" style:parent-style-name="Table_20_Paragraph" style:list-style-name="WWNum7">
      <style:paragraph-properties fo:margin-left="0.052in" fo:margin-right="0.0457in" fo:margin-top="0in" fo:margin-bottom="0in" style:contextual-spacing="false" fo:line-height="108%" fo:text-align="justify" style:justify-single-word="false" fo:text-indent="0in" style:auto-text-indent="false">
        <style:tab-stops>
          <style:tab-stop style:position="0.1437in"/>
        </style:tab-stops>
      </style:paragraph-properties>
    </style:style>
    <style:style style:name="P1066" style:family="paragraph" style:parent-style-name="Table_20_Paragraph" style:list-style-name="WWNum7">
      <style:paragraph-properties fo:margin-left="0.052in" fo:margin-right="0.0437in" fo:margin-top="0in" fo:margin-bottom="0in" style:contextual-spacing="false" fo:line-height="108%" fo:text-align="justify" style:justify-single-word="false" fo:text-indent="0in" style:auto-text-indent="false">
        <style:tab-stops>
          <style:tab-stop style:position="0.222in"/>
        </style:tab-stops>
      </style:paragraph-properties>
    </style:style>
    <style:style style:name="P1067" style:family="paragraph" style:parent-style-name="Table_20_Paragraph" style:list-style-name="WWNum7">
      <style:paragraph-properties fo:margin-left="0.052in" fo:margin-right="0.0445in" fo:margin-top="0in" fo:margin-bottom="0in" style:contextual-spacing="false" fo:line-height="108%" fo:text-align="justify" style:justify-single-word="false" fo:text-indent="0in" style:auto-text-indent="false">
        <style:tab-stops>
          <style:tab-stop style:position="0.1736in"/>
        </style:tab-stops>
      </style:paragraph-properties>
    </style:style>
    <style:style style:name="P1068" style:family="paragraph" style:parent-style-name="Table_20_Paragraph" style:list-style-name="WWNum7">
      <style:paragraph-properties fo:margin-left="0.052in" fo:margin-right="0.0457in" fo:margin-top="0in" fo:margin-bottom="0in" style:contextual-spacing="false" fo:line-height="108%" fo:text-align="justify" style:justify-single-word="false" fo:text-indent="0in" style:auto-text-indent="false">
        <style:tab-stops>
          <style:tab-stop style:position="0.1339in"/>
        </style:tab-stops>
      </style:paragraph-properties>
    </style:style>
    <style:style style:name="P1069" style:family="paragraph" style:parent-style-name="Table_20_Paragraph" style:list-style-name="WWNum7">
      <style:paragraph-properties fo:margin-left="0.1063in" fo:margin-right="0in" fo:margin-top="0in" fo:margin-bottom="0in" style:contextual-spacing="false" fo:line-height="0.0717in" fo:text-align="justify" style:justify-single-word="false" fo:text-indent="-0.0543in" style:auto-text-indent="false">
        <style:tab-stops>
          <style:tab-stop style:position="0.1063in"/>
        </style:tab-stops>
      </style:paragraph-properties>
    </style:style>
    <style:style style:name="P1070" style:family="paragraph" style:parent-style-name="Table_20_Paragraph">
      <style:paragraph-properties fo:margin-left="0.052in" fo:margin-right="0in" fo:margin-top="0.0008in" fo:margin-bottom="0in" style:contextual-spacing="false" fo:line-height="0.0583in"/>
    </style:style>
    <style:style style:name="P1071" style:family="paragraph" style:parent-style-name="Table_20_Paragraph">
      <style:paragraph-properties fo:margin-left="0.1591in" fo:margin-right="0in"/>
    </style:style>
    <style:style style:name="P1072" style:family="paragraph" style:parent-style-name="Table_20_Paragraph">
      <style:paragraph-properties fo:margin-left="0.0264in" fo:margin-right="0in" fo:text-align="center" style:justify-single-word="false"/>
    </style:style>
    <style:style style:name="P1073" style:family="paragraph" style:parent-style-name="Table_20_Paragraph">
      <style:paragraph-properties fo:margin-left="0.0744in" fo:margin-right="0in"/>
    </style:style>
    <style:style style:name="P1074" style:family="paragraph" style:parent-style-name="Table_20_Paragraph">
      <style:paragraph-properties fo:margin-left="0.0146in" fo:margin-right="0in" fo:text-align="center" style:justify-single-word="false"/>
    </style:style>
    <style:style style:name="P1075" style:family="paragraph" style:parent-style-name="Table_20_Paragraph">
      <style:paragraph-properties fo:margin-left="1.1528in" fo:margin-right="0in" fo:margin-top="0.0866in" fo:margin-bottom="0in" style:contextual-spacing="false"/>
    </style:style>
    <style:style style:name="P1076" style:family="paragraph" style:parent-style-name="Table_20_Paragraph">
      <style:paragraph-properties fo:margin-left="0.0146in" fo:margin-right="0in" fo:margin-top="0.0866in" fo:margin-bottom="0in" style:contextual-spacing="false" fo:text-align="center" style:justify-single-word="false"/>
    </style:style>
    <style:style style:name="P1077" style:family="paragraph" style:parent-style-name="Text_20_body">
      <style:text-properties fo:font-size="4.5pt" style:font-size-asian="4.5pt"/>
    </style:style>
    <style:style style:name="P1078" style:family="paragraph" style:parent-style-name="Text_20_body">
      <style:paragraph-properties fo:margin-top="0.0028in" fo:margin-bottom="0in" style:contextual-spacing="false"/>
      <style:text-properties fo:font-size="7pt" style:font-size-asian="7pt"/>
    </style:style>
    <style:style style:name="P1079" style:family="paragraph" style:parent-style-name="Text_20_body">
      <style:paragraph-properties fo:margin-top="0.0071in" fo:margin-bottom="0in" style:contextual-spacing="false"/>
    </style:style>
    <style:style style:name="P1080" style:family="paragraph" style:parent-style-name="Text_20_body">
      <style:paragraph-properties fo:margin-top="0.0028in" fo:margin-bottom="0in" style:contextual-spacing="false"/>
      <style:text-properties fo:font-size="3.5pt" style:font-size-asian="3.5pt"/>
    </style:style>
    <style:style style:name="P1081" style:family="paragraph" style:parent-style-name="Text_20_body">
      <style:paragraph-properties fo:margin-top="0.0016in" fo:margin-bottom="0in" style:contextual-spacing="false"/>
      <style:text-properties fo:font-size="3.5pt" style:font-size-asian="3.5pt"/>
    </style:style>
    <style:style style:name="P1082" style:family="paragraph" style:parent-style-name="Text_20_body" style:master-page-name="Converted34">
      <style:paragraph-properties style:page-number="auto"/>
      <style:text-properties fo:font-size="11pt" style:font-size-asian="11pt"/>
    </style:style>
    <style:style style:name="P1083" style:family="paragraph" style:parent-style-name="Text_20_body">
      <style:paragraph-properties fo:margin-top="0.0091in" fo:margin-bottom="0in" style:contextual-spacing="false"/>
      <style:text-properties fo:font-size="11pt" style:font-size-asian="11pt"/>
    </style:style>
    <style:style style:name="P1084" style:family="paragraph" style:parent-style-name="Heading_20_6">
      <style:paragraph-properties fo:margin-left="0in" fo:margin-right="0.3925in" fo:line-height="100%" fo:text-align="center" style:justify-single-word="false"/>
    </style:style>
    <style:style style:name="P1085" style:family="paragraph" style:parent-style-name="Text_20_body">
      <style:paragraph-properties fo:margin-top="0.0146in" fo:margin-bottom="0in" style:contextual-spacing="false"/>
      <style:text-properties style:font-name="Source Sans Pro" fo:font-size="10pt" fo:font-weight="bold" style:font-size-asian="10pt" style:font-weight-asian="bold"/>
    </style:style>
    <style:style style:name="P1086" style:family="paragraph" style:parent-style-name="Standard">
      <style:paragraph-properties fo:margin-left="0in" fo:margin-right="0.9811in" fo:margin-top="0.0209in" fo:margin-bottom="0in" style:contextual-spacing="false" fo:text-align="center" style:justify-single-word="false" fo:text-indent="0in" style:auto-text-indent="false"/>
    </style:style>
    <style:style style:name="P1087" style:family="paragraph" style:parent-style-name="Text_20_body">
      <style:text-properties style:font-name="Times New Roman" fo:font-size="8pt" fo:font-weight="bold" style:font-size-asian="8pt" style:font-weight-asian="bold"/>
    </style:style>
    <style:style style:name="P1088" style:family="paragraph" style:parent-style-name="Text_20_body">
      <style:paragraph-properties fo:margin-top="0.0311in" fo:margin-bottom="0in" style:contextual-spacing="false"/>
      <style:text-properties style:font-name="Times New Roman" fo:font-size="8pt" fo:font-weight="bold" style:font-size-asian="8pt" style:font-weight-asian="bold"/>
    </style:style>
    <style:style style:name="P1089" style:family="paragraph" style:parent-style-name="Standard">
      <style:paragraph-properties fo:margin-left="0in" fo:margin-right="0.3362in" fo:margin-top="0in" fo:margin-bottom="0in" style:contextual-spacing="false" fo:text-align="center" style:justify-single-word="false" fo:text-indent="0in" style:auto-text-indent="false"/>
    </style:style>
    <style:style style:name="P1090" style:family="paragraph" style:parent-style-name="Standard">
      <style:paragraph-properties fo:margin-left="1.5311in" fo:margin-right="1.8681in" fo:margin-top="0in" fo:margin-bottom="0in" style:contextual-spacing="false" fo:line-height="103%" fo:text-align="justify" style:justify-single-word="false" fo:text-indent="0in" style:auto-text-indent="false"/>
    </style:style>
    <style:style style:name="P1091" style:family="paragraph" style:parent-style-name="Standard">
      <style:paragraph-properties fo:margin-left="1.5311in" fo:margin-right="1.8654in" fo:margin-top="0.0744in" fo:margin-bottom="0in" style:contextual-spacing="false" fo:line-height="103%" fo:text-align="justify" style:justify-single-word="false" fo:text-indent="-0.0008in" style:auto-text-indent="false"/>
    </style:style>
    <style:style style:name="P1092" style:family="paragraph" style:parent-style-name="Standard">
      <style:paragraph-properties fo:margin-left="1.5311in" fo:margin-right="0in" fo:margin-top="0.0752in" fo:margin-bottom="0in" style:contextual-spacing="false" fo:text-align="justify" style:justify-single-word="false" fo:text-indent="0in" style:auto-text-indent="false"/>
    </style:style>
    <style:style style:name="P1093" style:family="paragraph" style:parent-style-name="Text_20_body">
      <style:text-properties style:font-name="Times New Roman" fo:font-size="8pt" style:font-size-asian="8pt"/>
    </style:style>
    <style:style style:name="P1094" style:family="paragraph" style:parent-style-name="Text_20_body">
      <style:paragraph-properties fo:margin-top="0.0311in" fo:margin-bottom="0in" style:contextual-spacing="false"/>
      <style:text-properties style:font-name="Times New Roman" fo:font-size="8pt" style:font-size-asian="8pt"/>
    </style:style>
    <style:style style:name="P1095" style:family="paragraph" style:parent-style-name="Standard">
      <style:paragraph-properties fo:margin-left="1.5311in" fo:margin-right="0in" fo:margin-top="0in" fo:margin-bottom="0in" style:contextual-spacing="false" fo:text-align="justify" style:justify-single-word="false" fo:text-indent="0in" style:auto-text-indent="false"/>
    </style:style>
    <style:style style:name="P1096" style:family="paragraph" style:parent-style-name="Text_20_body">
      <style:paragraph-properties fo:margin-top="0.0146in" fo:margin-bottom="0in" style:contextual-spacing="false"/>
      <style:text-properties style:font-name="Times New Roman" fo:font-size="8pt" style:font-size-asian="8pt"/>
    </style:style>
    <style:style style:name="P1097" style:family="paragraph" style:parent-style-name="Standard">
      <style:paragraph-properties fo:margin-left="2.6602in" fo:margin-right="2.9953in" fo:margin-top="0in" fo:margin-bottom="0in" style:contextual-spacing="false" fo:line-height="170%" fo:text-align="center" style:justify-single-word="false" fo:text-indent="0in" style:auto-text-indent="false"/>
    </style:style>
    <style:style style:name="P1098" style:family="paragraph" style:parent-style-name="Text_20_body" style:master-page-name="Converted35">
      <style:paragraph-properties style:page-number="auto"/>
      <style:text-properties style:font-name="Times New Roman" fo:font-size="11pt" fo:font-weight="bold" style:font-size-asian="11pt" style:font-weight-asian="bold"/>
    </style:style>
    <style:style style:name="P1099" style:family="paragraph" style:parent-style-name="Text_20_body">
      <style:paragraph-properties fo:margin-top="0.078in" fo:margin-bottom="0in" style:contextual-spacing="false"/>
      <style:text-properties style:font-name="Times New Roman" fo:font-size="11pt" fo:font-weight="bold" style:font-size-asian="11pt" style:font-weight-asian="bold"/>
    </style:style>
    <style:style style:name="P1100" style:family="paragraph" style:parent-style-name="Heading_20_6">
      <style:paragraph-properties fo:margin-left="0in" fo:margin-right="0.3917in" fo:margin-top="0.0008in" fo:margin-bottom="0in" style:contextual-spacing="false" fo:line-height="100%" fo:text-align="center" style:justify-single-word="false"/>
    </style:style>
    <style:style style:name="P1101" style:family="paragraph" style:parent-style-name="Text_20_body">
      <style:paragraph-properties fo:margin-top="0.1591in" fo:margin-bottom="0in" style:contextual-spacing="false"/>
      <style:text-properties style:font-name="Source Sans Pro" fo:font-size="11pt" fo:font-weight="bold" style:font-size-asian="11pt" style:font-weight-asian="bold"/>
    </style:style>
    <style:style style:name="P1102" style:family="paragraph" style:parent-style-name="Heading_20_9">
      <style:paragraph-properties fo:margin-left="1.2492in" fo:margin-right="1.7398in" fo:line-height="205%"/>
    </style:style>
    <style:style style:name="P1103" style:family="paragraph" style:parent-style-name="Standard">
      <style:paragraph-properties fo:margin-left="1.2102in" fo:margin-right="1.6972in" fo:margin-top="0in" fo:margin-bottom="0in" style:contextual-spacing="false" fo:line-height="102%" fo:text-align="justify" style:justify-single-word="false" fo:text-indent="0in" style:auto-text-indent="false"/>
    </style:style>
    <style:style style:name="P1104" style:family="paragraph" style:parent-style-name="Text_20_body">
      <style:paragraph-properties fo:margin-top="0.0016in" fo:margin-bottom="0in" style:contextual-spacing="false"/>
      <style:text-properties fo:font-size="8.5pt" style:font-size-asian="8.5pt"/>
    </style:style>
    <style:style style:name="P1105" style:family="paragraph" style:parent-style-name="Standard">
      <style:paragraph-properties fo:margin-left="1.2102in" fo:margin-right="1.7in" fo:margin-top="0.0008in" fo:margin-bottom="0in" style:contextual-spacing="false" fo:line-height="102%" fo:text-align="justify" style:justify-single-word="false" fo:text-indent="0in" style:auto-text-indent="false"/>
    </style:style>
    <style:style style:name="P1106" style:family="paragraph" style:parent-style-name="Text_20_body">
      <style:paragraph-properties fo:margin-top="0.002in" fo:margin-bottom="0in" style:contextual-spacing="false"/>
      <style:text-properties fo:font-size="8.5pt" style:font-size-asian="8.5pt"/>
    </style:style>
    <style:style style:name="P1107" style:family="paragraph" style:parent-style-name="Standard">
      <style:paragraph-properties fo:margin-left="1.2102in" fo:margin-right="1.7008in" fo:margin-top="0in" fo:margin-bottom="0in" style:contextual-spacing="false" fo:line-height="102%" fo:text-align="justify" style:justify-single-word="false" fo:text-indent="0in" style:auto-text-indent="false"/>
    </style:style>
    <style:style style:name="P1108" style:family="paragraph" style:parent-style-name="Text_20_body">
      <style:paragraph-properties fo:margin-top="0.0028in" fo:margin-bottom="0in" style:contextual-spacing="false"/>
      <style:text-properties fo:font-size="8.5pt" style:font-size-asian="8.5pt"/>
    </style:style>
    <style:style style:name="P1109" style:family="paragraph" style:parent-style-name="Standard">
      <style:paragraph-properties fo:margin-left="1.2102in" fo:margin-right="1.6984in" fo:margin-top="0in" fo:margin-bottom="0in" style:contextual-spacing="false" fo:line-height="102%" fo:text-align="justify" style:justify-single-word="false" fo:text-indent="0in" style:auto-text-indent="false"/>
    </style:style>
    <style:style style:name="P1110" style:family="paragraph" style:parent-style-name="Text_20_body">
      <style:paragraph-properties fo:margin-top="0.0063in" fo:margin-bottom="0in" style:contextual-spacing="false"/>
      <style:text-properties fo:font-size="2.5pt" style:font-size-asian="2.5pt"/>
    </style:style>
    <style:style style:name="P1111" style:family="paragraph" style:parent-style-name="Heading_20_9">
      <style:paragraph-properties fo:margin-left="0in" fo:margin-right="0.4866in"/>
    </style:style>
    <style:style style:name="P1112" style:family="paragraph" style:parent-style-name="Standard">
      <style:paragraph-properties fo:margin-left="0in" fo:margin-right="0.4874in" fo:margin-top="0.0028in" fo:margin-bottom="0in" style:contextual-spacing="false" fo:text-align="center" style:justify-single-word="false" fo:text-indent="0in" style:auto-text-indent="false"/>
    </style:style>
    <style:style style:name="P1113" style:family="paragraph" style:parent-style-name="Text_20_body" style:master-page-name="Converted36">
      <style:paragraph-properties style:page-number="37"/>
      <style:text-properties fo:font-size="11pt" fo:font-weight="bold" style:font-size-asian="11pt" style:font-weight-asian="bold"/>
    </style:style>
    <style:style style:name="P1114" style:family="paragraph" style:parent-style-name="Text_20_body">
      <style:paragraph-properties fo:margin-top="0.0528in" fo:margin-bottom="0in" style:contextual-spacing="false"/>
      <style:text-properties fo:font-size="11pt" fo:font-weight="bold" style:font-size-asian="11pt" style:font-weight-asian="bold"/>
    </style:style>
    <style:style style:name="P1115" style:family="paragraph" style:parent-style-name="Heading_20_6">
      <style:paragraph-properties fo:margin-left="0in" fo:margin-right="0.3917in" fo:line-height="100%" fo:text-align="center" style:justify-single-word="false"/>
    </style:style>
    <style:style style:name="P1116" style:family="paragraph" style:parent-style-name="Text_20_body">
      <style:paragraph-properties fo:margin-top="0.0618in" fo:margin-bottom="0in" style:contextual-spacing="false"/>
      <style:text-properties style:font-name="Source Sans Pro" fo:font-weight="bold" style:font-weight-asian="bold"/>
    </style:style>
    <style:style style:name="P1117" style:family="paragraph" style:parent-style-name="Standard">
      <style:paragraph-properties fo:margin-left="1.4429in" fo:margin-right="0in" fo:margin-top="0in" fo:margin-bottom="0in" style:contextual-spacing="false" fo:text-align="left" style:justify-single-word="false" fo:text-indent="0in" style:auto-text-indent="false"/>
    </style:style>
    <style:style style:name="P1118" style:family="paragraph" style:parent-style-name="Text_20_body">
      <style:text-properties style:font-name="Courier New1" fo:font-weight="bold" style:font-weight-asian="bold"/>
    </style:style>
    <style:style style:name="P1119" style:family="paragraph" style:parent-style-name="Text_20_body">
      <style:paragraph-properties fo:margin-top="0.0661in" fo:margin-bottom="0in" style:contextual-spacing="false"/>
      <style:text-properties style:font-name="Courier New1" fo:font-weight="bold" style:font-weight-asian="bold"/>
    </style:style>
    <style:style style:name="P1120" style:family="paragraph" style:parent-style-name="Standard">
      <style:paragraph-properties fo:margin-left="3.0827in" fo:margin-right="1.8437in" fo:margin-top="0in" fo:margin-bottom="0in" style:contextual-spacing="false" fo:line-height="159%" fo:text-align="justify" style:justify-single-word="false" fo:text-indent="0in" style:auto-text-indent="false"/>
    </style:style>
    <style:style style:name="P1121" style:family="paragraph" style:parent-style-name="Text_20_body">
      <style:paragraph-properties fo:margin-top="0.1161in" fo:margin-bottom="0in" style:contextual-spacing="false"/>
      <style:text-properties style:font-name="Courier New1" fo:font-weight="bold" style:font-weight-asian="bold"/>
    </style:style>
    <style:style style:name="P1122" style:family="paragraph" style:parent-style-name="Standard">
      <style:paragraph-properties fo:margin-left="1.4429in" fo:margin-right="1.848in" fo:margin-top="0in" fo:margin-bottom="0in" style:contextual-spacing="false" fo:text-align="justify" style:justify-single-word="false" fo:text-indent="0in" style:auto-text-indent="false"/>
    </style:style>
    <style:style style:name="P1123" style:family="paragraph" style:parent-style-name="Text_20_body">
      <style:paragraph-properties fo:margin-left="1.4429in" fo:margin-right="1.8437in" fo:margin-top="0.1126in" fo:margin-bottom="0in" style:contextual-spacing="false" fo:text-align="justify" style:justify-single-word="false" fo:text-indent="0.3465in" style:auto-text-indent="false"/>
    </style:style>
    <style:style style:name="P1124" style:family="paragraph" style:parent-style-name="Text_20_body">
      <style:paragraph-properties fo:margin-left="1.4429in" fo:margin-right="1.8445in" fo:margin-top="0.1118in" fo:margin-bottom="0in" style:contextual-spacing="false" fo:text-align="justify" style:justify-single-word="false" fo:text-indent="0.3465in" style:auto-text-indent="false"/>
    </style:style>
    <style:style style:name="P1125" style:family="paragraph" style:parent-style-name="Text_20_body">
      <style:paragraph-properties fo:margin-left="1.4429in" fo:margin-right="1.8429in" fo:margin-top="0.1071in" fo:margin-bottom="0in" style:contextual-spacing="false" fo:text-align="justify" style:justify-single-word="false" fo:text-indent="0.3465in" style:auto-text-indent="false"/>
    </style:style>
    <style:style style:name="P1126" style:family="paragraph" style:parent-style-name="Text_20_body">
      <style:paragraph-properties fo:margin-left="1.4429in" fo:margin-right="1.8457in" fo:margin-top="0.1098in" fo:margin-bottom="0in" style:contextual-spacing="false" fo:text-align="justify" style:justify-single-word="false" fo:text-indent="0.3465in" style:auto-text-indent="false"/>
    </style:style>
    <style:style style:name="P1127" style:family="paragraph" style:parent-style-name="Text_20_body">
      <style:paragraph-properties fo:margin-left="1.4429in" fo:margin-right="1.8465in" fo:margin-top="0.111in" fo:margin-bottom="0in" style:contextual-spacing="false" fo:text-align="justify" style:justify-single-word="false" fo:text-indent="0.3465in" style:auto-text-indent="false"/>
    </style:style>
    <style:style style:name="P1128" style:family="paragraph" style:parent-style-name="Text_20_body" style:master-page-name="Converted37">
      <style:paragraph-properties style:page-number="auto"/>
      <style:text-properties style:font-name="Courier New1" fo:font-size="10pt" style:font-size-asian="10pt"/>
    </style:style>
    <style:style style:name="P1129" style:family="paragraph" style:parent-style-name="Text_20_body">
      <style:text-properties style:font-name="Courier New1" fo:font-size="10pt" style:font-size-asian="10pt"/>
    </style:style>
    <style:style style:name="P1130" style:family="paragraph" style:parent-style-name="Text_20_body">
      <style:paragraph-properties fo:margin-top="0.0425in" fo:margin-bottom="0in" style:contextual-spacing="false"/>
      <style:text-properties style:font-name="Courier New1" fo:font-size="10pt" style:font-size-asian="10pt"/>
    </style:style>
    <style:style style:name="P1131" style:family="paragraph" style:parent-style-name="Standard">
      <style:paragraph-properties fo:margin-left="1.5744in" fo:margin-right="0in" fo:line-height="0.0264in" fo:text-indent="0in" style:auto-text-indent="false"/>
    </style:style>
    <style:style style:name="P1132" style:family="paragraph" style:parent-style-name="Text_20_body">
      <style:paragraph-properties fo:margin-left="1.4339in" fo:margin-right="1.8055in" fo:text-align="justify" style:justify-single-word="false" fo:text-indent="0.3516in" style:auto-text-indent="false"/>
    </style:style>
    <style:style style:name="P1133" style:family="paragraph" style:parent-style-name="Text_20_body">
      <style:paragraph-properties fo:margin-left="1.4362in" fo:margin-right="1.8193in" fo:margin-top="0.0957in" fo:margin-bottom="0in" style:contextual-spacing="false" fo:text-align="justify" style:justify-single-word="false" fo:text-indent="0.3492in" style:auto-text-indent="false"/>
    </style:style>
    <style:style style:name="P1134" style:family="paragraph" style:parent-style-name="Text_20_body">
      <style:paragraph-properties fo:margin-top="0.002in" fo:margin-bottom="0in" style:contextual-spacing="false"/>
      <style:text-properties style:font-name="Courier New1"/>
    </style:style>
    <style:style style:name="P1135" style:family="paragraph" style:parent-style-name="Text_20_body">
      <style:paragraph-properties fo:margin-left="1.4339in" fo:margin-right="1.8138in" fo:margin-top="0.1134in" fo:margin-bottom="0in" style:contextual-spacing="false" fo:text-align="justify" style:justify-single-word="false" fo:text-indent="0.3516in" style:auto-text-indent="false"/>
    </style:style>
    <style:style style:name="P1136" style:family="paragraph" style:parent-style-name="Text_20_body">
      <style:paragraph-properties fo:margin-left="1.4335in" fo:margin-right="1.7972in" fo:margin-top="0.1165in" fo:margin-bottom="0in" style:contextual-spacing="false" fo:text-align="justify" style:justify-single-word="false" fo:text-indent="0.352in" style:auto-text-indent="false"/>
    </style:style>
    <style:style style:name="P1137" style:family="paragraph" style:parent-style-name="Text_20_body">
      <style:paragraph-properties fo:margin-left="1.4339in" fo:margin-right="1.8071in" fo:margin-top="0.1138in" fo:margin-bottom="0in" style:contextual-spacing="false" fo:line-height="102%" fo:text-align="justify" style:justify-single-word="false" fo:text-indent="0.3516in" style:auto-text-indent="false"/>
    </style:style>
    <style:style style:name="P1138" style:family="paragraph" style:parent-style-name="Text_20_body">
      <style:paragraph-properties fo:margin-left="1.7854in" fo:margin-right="0in" fo:margin-top="0.1134in" fo:margin-bottom="0in" style:contextual-spacing="false"/>
    </style:style>
    <style:style style:name="P1139" style:family="paragraph" style:parent-style-name="Text_20_body">
      <style:text-properties style:font-name="Courier New1"/>
    </style:style>
    <style:style style:name="P1140" style:family="paragraph" style:parent-style-name="Text_20_body">
      <style:paragraph-properties fo:margin-left="0in" fo:margin-right="0.4138in" fo:text-align="center" style:justify-single-word="false"/>
    </style:style>
    <style:style style:name="P1141" style:family="paragraph" style:parent-style-name="Text_20_body">
      <style:paragraph-properties fo:margin-top="0.0055in" fo:margin-bottom="0in" style:contextual-spacing="false"/>
      <style:text-properties style:font-name="Courier New1"/>
    </style:style>
    <style:style style:name="P1142" style:family="paragraph" style:parent-style-name="Standard">
      <style:paragraph-properties fo:margin-left="0in" fo:margin-right="0.3756in" fo:margin-top="0in" fo:margin-bottom="0in" style:contextual-spacing="false" fo:text-align="center" style:justify-single-word="false" fo:text-indent="0in" style:auto-text-indent="false"/>
    </style:style>
    <style:style style:name="P1143" style:family="paragraph" style:parent-style-name="Standard">
      <style:paragraph-properties fo:margin-left="0in" fo:margin-right="0.3772in" fo:margin-top="0.0063in" fo:margin-bottom="0in" style:contextual-spacing="false" fo:text-align="center" style:justify-single-word="false" fo:text-indent="0in" style:auto-text-indent="false"/>
    </style:style>
    <style:style style:name="P1144" style:family="paragraph" style:parent-style-name="Text_20_body">
      <style:text-properties style:font-name="Courier New1" fo:font-size="6pt" fo:font-weight="bold" style:font-size-asian="6pt" style:font-weight-asian="bold"/>
    </style:style>
    <style:style style:name="P1145" style:family="paragraph" style:parent-style-name="Text_20_body">
      <style:paragraph-properties fo:margin-top="0.0654in" fo:margin-bottom="0in" style:contextual-spacing="false"/>
      <style:text-properties style:font-name="Courier New1" fo:font-size="6pt" fo:font-weight="bold" style:font-size-asian="6pt" style:font-weight-asian="bold"/>
    </style:style>
    <style:style style:name="P1146" style:family="paragraph" style:parent-style-name="Standard" style:master-page-name="Converted38">
      <style:paragraph-properties fo:margin-left="1.4811in" fo:margin-right="0in" fo:margin-top="0.402in" fo:margin-bottom="0in" style:contextual-spacing="false" fo:text-align="left" style:justify-single-word="false" fo:text-indent="0in" style:auto-text-indent="false" style:page-number="39"/>
    </style:style>
    <style:style style:name="P1147" style:family="paragraph" style:parent-style-name="Text_20_body">
      <style:text-properties style:font-name="Courier New1" fo:font-size="7pt" fo:font-weight="bold" style:font-size-asian="7pt" style:font-weight-asian="bold"/>
    </style:style>
    <style:style style:name="P1148" style:family="paragraph" style:parent-style-name="Text_20_body">
      <style:paragraph-properties fo:margin-top="0.0917in" fo:margin-bottom="0in" style:contextual-spacing="false"/>
      <style:text-properties style:font-name="Courier New1" fo:font-size="7pt" fo:font-weight="bold" style:font-size-asian="7pt" style:font-weight-asian="bold"/>
    </style:style>
    <style:style style:name="P1149" style:family="paragraph" style:parent-style-name="Standard">
      <style:paragraph-properties fo:margin-left="3.2819in" fo:margin-right="1.761in" fo:margin-top="0in" fo:margin-bottom="0in" style:contextual-spacing="false" fo:line-height="104%" fo:text-align="left" style:justify-single-word="false" fo:text-indent="0in" style:auto-text-indent="false"/>
    </style:style>
    <style:style style:name="P1150" style:family="paragraph" style:parent-style-name="Text_20_body">
      <style:paragraph-properties fo:margin-top="0.0091in" fo:margin-bottom="0in" style:contextual-spacing="false"/>
      <style:text-properties style:font-name="Courier New1" fo:font-size="7pt" fo:font-weight="bold" style:font-size-asian="7pt" style:font-weight-asian="bold"/>
    </style:style>
    <style:style style:name="P1151" style:family="paragraph" style:parent-style-name="Standard">
      <style:paragraph-properties fo:margin-left="1.4811in" fo:margin-right="1.8917in" fo:margin-top="0in" fo:margin-bottom="0in" style:contextual-spacing="false" fo:line-height="104%" fo:text-align="justify" style:justify-single-word="false" fo:text-indent="0in" style:auto-text-indent="false"/>
    </style:style>
    <style:style style:name="P1152" style:family="paragraph" style:parent-style-name="Text_20_body">
      <style:text-properties style:font-name="Courier New1" fo:font-size="7pt" style:font-size-asian="7pt"/>
    </style:style>
    <style:style style:name="P1153" style:family="paragraph" style:parent-style-name="Text_20_body">
      <style:paragraph-properties fo:margin-top="0.0091in" fo:margin-bottom="0in" style:contextual-spacing="false"/>
      <style:text-properties style:font-name="Courier New1" fo:font-size="7pt" style:font-size-asian="7pt"/>
    </style:style>
    <style:style style:name="P1154" style:family="paragraph" style:parent-style-name="Standard">
      <style:paragraph-properties fo:margin-left="1.4811in" fo:margin-right="1.5929in" fo:margin-top="0in" fo:margin-bottom="0in" style:contextual-spacing="false" fo:line-height="104%" fo:text-align="left" style:justify-single-word="false" fo:text-indent="0.3402in" style:auto-text-indent="false"/>
    </style:style>
    <style:style style:name="P1155" style:family="paragraph" style:parent-style-name="Standard">
      <style:paragraph-properties fo:margin-left="1.4811in" fo:margin-right="1.8902in" fo:margin-top="0in" fo:margin-bottom="0in" style:contextual-spacing="false" fo:line-height="104%" fo:text-align="justify" style:justify-single-word="false" fo:text-indent="0in" style:auto-text-indent="false"/>
    </style:style>
    <style:style style:name="P1156" style:family="paragraph" style:parent-style-name="Text_20_body">
      <style:paragraph-properties fo:margin-top="0.0047in" fo:margin-bottom="0in" style:contextual-spacing="false"/>
      <style:text-properties style:font-name="Courier New1" fo:font-size="7pt" style:font-size-asian="7pt"/>
    </style:style>
    <style:style style:name="P1157" style:family="paragraph" style:parent-style-name="Standard">
      <style:paragraph-properties fo:margin-left="0in" fo:margin-right="0.0665in" fo:margin-top="0in" fo:margin-bottom="0in" style:contextual-spacing="false" fo:text-align="center" style:justify-single-word="false" fo:text-indent="0in" style:auto-text-indent="false">
        <style:tab-stops>
          <style:tab-stop style:position="0.702in"/>
        </style:tab-stops>
      </style:paragraph-properties>
    </style:style>
    <style:style style:name="P1158" style:family="paragraph" style:parent-style-name="Standard">
      <style:paragraph-properties fo:margin-left="1.4811in" fo:margin-right="1.8909in" fo:margin-top="0.0043in" fo:margin-bottom="0in" style:contextual-spacing="false" fo:line-height="104%" fo:text-align="justify" style:justify-single-word="false" fo:text-indent="0in" style:auto-text-indent="false"/>
    </style:style>
    <style:style style:name="P1159" style:family="paragraph" style:parent-style-name="Standard">
      <style:paragraph-properties fo:margin-left="1.4811in" fo:margin-right="2.0083in" fo:margin-top="0in" fo:margin-bottom="0in" style:contextual-spacing="false" fo:line-height="104%" fo:text-align="left" style:justify-single-word="false" fo:text-indent="0.3402in" style:auto-text-indent="false"/>
    </style:style>
    <style:style style:name="P1160" style:family="paragraph" style:parent-style-name="Text_20_body">
      <style:paragraph-properties fo:margin-top="0.0134in" fo:margin-bottom="0in" style:contextual-spacing="false"/>
      <style:text-properties style:font-name="Courier New1" fo:font-size="7pt" style:font-size-asian="7pt"/>
    </style:style>
    <style:style style:name="P1161" style:family="paragraph" style:parent-style-name="Standard">
      <style:paragraph-properties fo:margin-left="0in" fo:margin-right="0.4665in" fo:margin-top="0in" fo:margin-bottom="0in" style:contextual-spacing="false" fo:text-align="center" style:justify-single-word="false" fo:text-indent="0in" style:auto-text-indent="false"/>
    </style:style>
    <style:style style:name="P1162" style:family="paragraph" style:parent-style-name="Standard">
      <style:paragraph-properties fo:margin-left="0in" fo:margin-right="0.4055in" fo:margin-top="0in" fo:margin-bottom="0in" style:contextual-spacing="false" fo:text-align="center" style:justify-single-word="false" fo:text-indent="0in" style:auto-text-indent="false"/>
    </style:style>
    <style:style style:name="P1163" style:family="paragraph" style:parent-style-name="Standard">
      <style:paragraph-properties fo:margin-left="0in" fo:margin-right="0.4055in" fo:margin-top="0.0047in" fo:margin-bottom="0in" style:contextual-spacing="false" fo:text-align="center" style:justify-single-word="false" fo:text-indent="0in" style:auto-text-indent="false"/>
    </style:style>
    <style:style style:name="P1164" style:family="paragraph" style:parent-style-name="Text_20_body" style:master-page-name="Converted39">
      <style:paragraph-properties style:page-number="auto"/>
      <style:text-properties style:font-name="Courier New1" fo:font-size="7pt" fo:font-weight="bold" style:font-size-asian="7pt" style:font-weight-asian="bold"/>
    </style:style>
    <style:style style:name="P1165" style:family="paragraph" style:parent-style-name="Text_20_body">
      <style:paragraph-properties fo:margin-top="0.1075in" fo:margin-bottom="0in" style:contextual-spacing="false"/>
      <style:text-properties style:font-name="Courier New1" fo:font-size="7pt" fo:font-weight="bold" style:font-size-asian="7pt" style:font-weight-asian="bold"/>
    </style:style>
    <style:style style:name="P1166" style:family="paragraph" style:parent-style-name="Standard">
      <style:paragraph-properties fo:margin-left="1.4417in" fo:margin-right="0in" fo:margin-top="0in" fo:margin-bottom="0in" style:contextual-spacing="false" fo:text-align="left" style:justify-single-word="false" fo:text-indent="0in" style:auto-text-indent="false"/>
    </style:style>
    <style:style style:name="P1167" style:family="paragraph" style:parent-style-name="Text_20_body">
      <style:paragraph-properties fo:margin-top="0.0835in" fo:margin-bottom="0in" style:contextual-spacing="false"/>
      <style:text-properties style:font-name="Courier New1" fo:font-size="7pt" fo:font-weight="bold" style:font-size-asian="7pt" style:font-weight-asian="bold"/>
    </style:style>
    <style:style style:name="P1168" style:family="paragraph" style:parent-style-name="Standard">
      <style:paragraph-properties fo:margin-left="3.052in" fo:margin-right="1.9272in" fo:margin-top="0in" fo:margin-bottom="0in" style:contextual-spacing="false" fo:line-height="167%" fo:text-align="justify" style:justify-single-word="false" fo:text-indent="0in" style:auto-text-indent="false"/>
    </style:style>
    <style:style style:name="P1169" style:family="paragraph" style:parent-style-name="Text_20_body">
      <style:paragraph-properties fo:margin-top="0.0102in" fo:margin-bottom="0in" style:contextual-spacing="false"/>
      <style:text-properties style:font-name="Courier New1" fo:font-size="7pt" fo:font-weight="bold" style:font-size-asian="7pt" style:font-weight-asian="bold"/>
    </style:style>
    <style:style style:name="P1170" style:family="paragraph" style:parent-style-name="Standard">
      <style:paragraph-properties fo:margin-left="1.4417in" fo:margin-right="1.9307in" fo:margin-top="0in" fo:margin-bottom="0in" style:contextual-spacing="false" fo:line-height="104%" fo:text-align="justify" style:justify-single-word="false" fo:text-indent="0in" style:auto-text-indent="false"/>
    </style:style>
    <style:style style:name="P1171" style:family="paragraph" style:parent-style-name="Standard">
      <style:paragraph-properties fo:margin-left="1.4417in" fo:margin-right="1.9264in" fo:margin-top="0in" fo:margin-bottom="0in" style:contextual-spacing="false" fo:line-height="104%" fo:text-align="justify" style:justify-single-word="false" fo:text-indent="0.3402in" style:auto-text-indent="false"/>
    </style:style>
    <style:style style:name="P1172" style:family="paragraph" style:parent-style-name="Standard">
      <style:paragraph-properties fo:margin-left="1.4417in" fo:margin-right="1.9283in" fo:margin-top="0in" fo:margin-bottom="0in" style:contextual-spacing="false" fo:line-height="104%" fo:text-align="justify" style:justify-single-word="false" fo:text-indent="0.3402in" style:auto-text-indent="false"/>
    </style:style>
    <style:style style:name="P1173" style:family="paragraph" style:parent-style-name="Standard">
      <style:paragraph-properties fo:margin-left="1.4417in" fo:margin-right="1.9299in" fo:margin-top="0in" fo:margin-bottom="0in" style:contextual-spacing="false" fo:line-height="104%" fo:text-align="justify" style:justify-single-word="false" fo:text-indent="0.3402in" style:auto-text-indent="false"/>
    </style:style>
    <style:style style:name="P1174" style:family="paragraph" style:parent-style-name="Text_20_body">
      <style:paragraph-properties fo:margin-top="0.0043in" fo:margin-bottom="0in" style:contextual-spacing="false"/>
      <style:text-properties style:font-name="Courier New1" fo:font-size="7pt" style:font-size-asian="7pt"/>
    </style:style>
    <style:style style:name="P1175" style:family="paragraph" style:parent-style-name="Standard">
      <style:paragraph-properties fo:margin-left="1.4417in" fo:margin-right="1.9311in" fo:margin-top="0in" fo:margin-bottom="0in" style:contextual-spacing="false" fo:line-height="104%" fo:text-align="justify" style:justify-single-word="false" fo:text-indent="0.3402in" style:auto-text-indent="false"/>
    </style:style>
    <style:style style:name="P1176" style:family="paragraph" style:parent-style-name="Standard">
      <style:paragraph-properties fo:margin-left="1.7827in" fo:margin-right="0in" fo:margin-top="0in" fo:margin-bottom="0in" style:contextual-spacing="false" fo:text-align="left" style:justify-single-word="false" fo:text-indent="0in" style:auto-text-indent="false"/>
    </style:style>
    <style:style style:name="P1177" style:family="paragraph" style:parent-style-name="Standard">
      <style:paragraph-properties fo:margin-left="0in" fo:margin-right="0.5445in" fo:margin-top="0in" fo:margin-bottom="0in" style:contextual-spacing="false" fo:text-align="center" style:justify-single-word="false" fo:text-indent="0in" style:auto-text-indent="false"/>
    </style:style>
    <style:style style:name="P1178" style:family="paragraph" style:parent-style-name="Standard">
      <style:paragraph-properties fo:margin-left="3.0272in" fo:margin-right="0in" fo:margin-top="0in" fo:margin-bottom="0in" style:contextual-spacing="false" fo:text-align="justify" style:justify-single-word="false" fo:text-indent="0in" style:auto-text-indent="false"/>
    </style:style>
    <style:style style:name="P1179" style:family="paragraph" style:parent-style-name="Standard">
      <style:paragraph-properties fo:margin-left="0in" fo:margin-right="0.4839in" fo:margin-top="0.0047in" fo:margin-bottom="0in" style:contextual-spacing="false" fo:text-align="center" style:justify-single-word="false" fo:text-indent="0in" style:auto-text-indent="false"/>
    </style:style>
    <style:style style:name="P1180" style:family="paragraph" style:parent-style-name="Text_20_body" style:master-page-name="Converted40">
      <style:paragraph-properties style:page-number="auto"/>
      <style:text-properties style:font-name="Courier New1" fo:font-size="7pt" fo:font-weight="bold" style:font-size-asian="7pt" style:font-weight-asian="bold"/>
    </style:style>
    <style:style style:name="P1181" style:family="paragraph" style:parent-style-name="Text_20_body">
      <style:paragraph-properties fo:margin-top="0.0327in" fo:margin-bottom="0in" style:contextual-spacing="false"/>
      <style:text-properties style:font-name="Courier New1" fo:font-size="7pt" fo:font-weight="bold" style:font-size-asian="7pt" style:font-weight-asian="bold"/>
    </style:style>
    <style:style style:name="P1182" style:family="paragraph" style:parent-style-name="Standard">
      <style:paragraph-properties fo:margin-left="1.452in" fo:margin-right="0in" fo:margin-top="0in" fo:margin-bottom="0in" style:contextual-spacing="false" fo:text-align="left" style:justify-single-word="false" fo:text-indent="0in" style:auto-text-indent="false"/>
    </style:style>
    <style:style style:name="P1183" style:family="paragraph" style:parent-style-name="Text_20_body">
      <style:paragraph-properties fo:margin-top="0.0882in" fo:margin-bottom="0in" style:contextual-spacing="false"/>
      <style:text-properties style:font-name="Courier New1" fo:font-size="7pt" fo:font-weight="bold" style:font-size-asian="7pt" style:font-weight-asian="bold"/>
    </style:style>
    <style:style style:name="P1184" style:family="paragraph" style:parent-style-name="Standard">
      <style:paragraph-properties fo:margin-left="3.0827in" fo:margin-right="1.861in" fo:margin-top="0in" fo:margin-bottom="0in" style:contextual-spacing="false" fo:line-height="170%" fo:text-align="justify" style:justify-single-word="false" fo:text-indent="0in" style:auto-text-indent="false"/>
    </style:style>
    <style:style style:name="P1185" style:family="paragraph" style:parent-style-name="Standard">
      <style:paragraph-properties fo:margin-left="1.452in" fo:margin-right="1.8638in" fo:margin-top="0in" fo:margin-bottom="0in" style:contextual-spacing="false" fo:line-height="105%" fo:text-align="justify" style:justify-single-word="false" fo:text-indent="0in" style:auto-text-indent="false"/>
    </style:style>
    <style:style style:name="P1186" style:family="paragraph" style:parent-style-name="Text_20_body">
      <style:paragraph-properties fo:margin-top="0.0071in" fo:margin-bottom="0in" style:contextual-spacing="false"/>
      <style:text-properties style:font-name="Courier New1" fo:font-size="7pt" style:font-size-asian="7pt"/>
    </style:style>
    <style:style style:name="P1187" style:family="paragraph" style:parent-style-name="Standard">
      <style:paragraph-properties fo:margin-left="1.452in" fo:margin-right="1.861in" fo:margin-top="0in" fo:margin-bottom="0in" style:contextual-spacing="false" fo:line-height="105%" fo:text-align="justify" style:justify-single-word="false" fo:text-indent="0.3445in" style:auto-text-indent="false"/>
    </style:style>
    <style:style style:name="P1188" style:family="paragraph" style:parent-style-name="Standard">
      <style:paragraph-properties fo:margin-left="1.452in" fo:margin-right="1.8634in" fo:margin-top="0in" fo:margin-bottom="0in" style:contextual-spacing="false" fo:line-height="105%" fo:text-align="justify" style:justify-single-word="false" fo:text-indent="0.3445in" style:auto-text-indent="false"/>
    </style:style>
    <style:style style:name="P1189" style:family="paragraph" style:parent-style-name="List_20_Paragraph" style:list-style-name="WWNum8">
      <style:paragraph-properties fo:margin-left="1.9799in" fo:margin-right="0in" fo:margin-top="0.0008in" fo:margin-bottom="0in" style:contextual-spacing="false" fo:line-height="100%" fo:text-align="left" style:justify-single-word="false" fo:text-indent="-0.1827in" style:auto-text-indent="false">
        <style:tab-stops>
          <style:tab-stop style:position="1.9799in"/>
        </style:tab-stops>
      </style:paragraph-properties>
    </style:style>
    <style:style style:name="P1190" style:family="paragraph" style:parent-style-name="Text_20_body">
      <style:paragraph-properties fo:margin-top="0.011in" fo:margin-bottom="0in" style:contextual-spacing="false"/>
      <style:text-properties style:font-name="Courier New1" fo:font-size="7pt" style:font-size-asian="7pt"/>
    </style:style>
    <style:style style:name="P1191" style:family="paragraph" style:parent-style-name="List_20_Paragraph" style:list-style-name="WWNum8">
      <style:paragraph-properties fo:margin-left="2.0409in" fo:margin-right="0in" fo:margin-top="0.0008in" fo:margin-bottom="0in" style:contextual-spacing="false" fo:line-height="100%" fo:text-align="left" style:justify-single-word="false" fo:text-indent="-0.2437in" style:auto-text-indent="false">
        <style:tab-stops>
          <style:tab-stop style:position="2.0409in"/>
        </style:tab-stops>
      </style:paragraph-properties>
    </style:style>
    <style:style style:name="P1192" style:family="paragraph" style:parent-style-name="List_20_Paragraph" style:list-style-name="WWNum8">
      <style:paragraph-properties fo:margin-left="1.452in" fo:margin-right="1.861in" fo:margin-top="0.0008in" fo:margin-bottom="0in" style:contextual-spacing="false" fo:line-height="105%" fo:text-align="justify" style:justify-single-word="false" fo:text-indent="0.3445in" style:auto-text-indent="false">
        <style:tab-stops>
          <style:tab-stop style:position="2.1102in"/>
        </style:tab-stops>
      </style:paragraph-properties>
    </style:style>
    <style:style style:name="P1193" style:family="paragraph" style:parent-style-name="Standard">
      <style:paragraph-properties fo:margin-left="1.452in" fo:margin-right="1.8626in" fo:margin-top="0in" fo:margin-bottom="0in" style:contextual-spacing="false" fo:line-height="105%" fo:text-align="justify" style:justify-single-word="false" fo:text-indent="0.3445in" style:auto-text-indent="false"/>
    </style:style>
    <style:style style:name="P1194" style:family="paragraph" style:parent-style-name="Standard">
      <style:paragraph-properties fo:margin-left="1.452in" fo:margin-right="1.8602in" fo:margin-top="0in" fo:margin-bottom="0in" style:contextual-spacing="false" fo:line-height="105%" fo:text-align="justify" style:justify-single-word="false" fo:text-indent="0.3445in" style:auto-text-indent="false"/>
    </style:style>
    <style:style style:name="P1195" style:family="paragraph" style:parent-style-name="Standard">
      <style:paragraph-properties fo:margin-left="1.7972in" fo:margin-right="0in" fo:margin-top="0in" fo:margin-bottom="0in" style:contextual-spacing="false" fo:text-align="left" style:justify-single-word="false" fo:text-indent="0in" style:auto-text-indent="false"/>
    </style:style>
    <style:style style:name="P1196" style:family="paragraph" style:parent-style-name="Text_20_body">
      <style:paragraph-properties fo:margin-top="0.0181in" fo:margin-bottom="0in" style:contextual-spacing="false"/>
      <style:text-properties style:font-name="Courier New1" fo:font-size="7pt" style:font-size-asian="7pt"/>
    </style:style>
    <style:style style:name="P1197" style:family="paragraph" style:parent-style-name="Standard">
      <style:paragraph-properties fo:margin-left="0in" fo:margin-right="0.4689in" fo:margin-top="0in" fo:margin-bottom="0in" style:contextual-spacing="false" fo:text-align="center" style:justify-single-word="false" fo:text-indent="0in" style:auto-text-indent="false"/>
    </style:style>
    <style:style style:name="P1198" style:family="paragraph" style:parent-style-name="Text_20_body">
      <style:paragraph-properties fo:margin-top="0.0173in" fo:margin-bottom="0in" style:contextual-spacing="false"/>
      <style:text-properties style:font-name="Courier New1" fo:font-size="7pt" style:font-size-asian="7pt"/>
    </style:style>
    <style:style style:name="P1199" style:family="paragraph" style:parent-style-name="Standard">
      <style:paragraph-properties fo:margin-left="3.0571in" fo:margin-right="0in" fo:margin-top="0in" fo:margin-bottom="0in" style:contextual-spacing="false" fo:text-align="justify" style:justify-single-word="false" fo:text-indent="0in" style:auto-text-indent="false"/>
    </style:style>
    <style:style style:name="P1200" style:family="paragraph" style:parent-style-name="Standard">
      <style:paragraph-properties fo:margin-left="0in" fo:margin-right="0.4071in" fo:margin-top="0.0063in" fo:margin-bottom="0in" style:contextual-spacing="false" fo:text-align="center" style:justify-single-word="false" fo:text-indent="0in" style:auto-text-indent="false"/>
    </style:style>
    <style:style style:name="P1201" style:family="paragraph" style:parent-style-name="Text_20_body" style:master-page-name="Converted41">
      <style:paragraph-properties style:page-number="auto"/>
      <style:text-properties style:font-name="Courier New1" fo:font-size="7pt" fo:font-weight="bold" style:font-size-asian="7pt" style:font-weight-asian="bold"/>
    </style:style>
    <style:style style:name="P1202" style:family="paragraph" style:parent-style-name="Text_20_body">
      <style:paragraph-properties fo:margin-top="0.0425in" fo:margin-bottom="0in" style:contextual-spacing="false"/>
      <style:text-properties style:font-name="Courier New1" fo:font-size="7pt" fo:font-weight="bold" style:font-size-asian="7pt" style:font-weight-asian="bold"/>
    </style:style>
    <style:style style:name="P1203" style:family="paragraph" style:parent-style-name="Standard">
      <style:paragraph-properties fo:margin-left="1.4126in" fo:margin-right="0in" fo:margin-top="0in" fo:margin-bottom="0in" style:contextual-spacing="false" fo:text-align="left" style:justify-single-word="false" fo:text-indent="0in" style:auto-text-indent="false"/>
    </style:style>
    <style:style style:name="P1204" style:family="paragraph" style:parent-style-name="Text_20_body">
      <style:paragraph-properties fo:margin-top="0.0945in" fo:margin-bottom="0in" style:contextual-spacing="false"/>
      <style:text-properties style:font-name="Courier New1" fo:font-size="7pt" fo:font-weight="bold" style:font-size-asian="7pt" style:font-weight-asian="bold"/>
    </style:style>
    <style:style style:name="P1205" style:family="paragraph" style:parent-style-name="Standard">
      <style:paragraph-properties fo:margin-left="3.0437in" fo:margin-right="0in" fo:margin-top="0in" fo:margin-bottom="0in" style:contextual-spacing="false" fo:text-align="left" style:justify-single-word="false" fo:text-indent="0in" style:auto-text-indent="false"/>
    </style:style>
    <style:style style:name="P1206" style:family="paragraph" style:parent-style-name="Standard">
      <style:paragraph-properties fo:margin-left="1.4126in" fo:margin-right="1.9035in" fo:margin-top="0in" fo:margin-bottom="0in" style:contextual-spacing="false" fo:line-height="105%" fo:text-align="justify" style:justify-single-word="false" fo:text-indent="0in" style:auto-text-indent="false"/>
    </style:style>
    <style:style style:name="P1207" style:family="paragraph" style:parent-style-name="Standard">
      <style:paragraph-properties fo:margin-left="1.4126in" fo:margin-right="1.9008in" fo:margin-top="0in" fo:margin-bottom="0in" style:contextual-spacing="false" fo:line-height="105%" fo:text-align="justify" style:justify-single-word="false" fo:text-indent="0.3453in" style:auto-text-indent="false"/>
    </style:style>
    <style:style style:name="P1208" style:family="paragraph" style:parent-style-name="Standard">
      <style:paragraph-properties fo:margin-left="1.4126in" fo:margin-right="1.9016in" fo:margin-top="0in" fo:margin-bottom="0in" style:contextual-spacing="false" fo:line-height="105%" fo:text-align="justify" style:justify-single-word="false" fo:text-indent="0.3445in" style:auto-text-indent="false"/>
    </style:style>
    <style:style style:name="P1209" style:family="paragraph" style:parent-style-name="Standard">
      <style:paragraph-properties fo:margin-left="0in" fo:margin-right="0.5472in" fo:margin-top="0in" fo:margin-bottom="0in" style:contextual-spacing="false" fo:text-align="center" style:justify-single-word="false" fo:text-indent="0in" style:auto-text-indent="false"/>
    </style:style>
    <style:style style:name="P1210" style:family="paragraph" style:parent-style-name="Standard">
      <style:paragraph-properties fo:margin-left="3.0173in" fo:margin-right="0in" fo:margin-top="0.0008in" fo:margin-bottom="0in" style:contextual-spacing="false" fo:text-align="left" style:justify-single-word="false" fo:text-indent="0in" style:auto-text-indent="false"/>
    </style:style>
    <style:style style:name="P1211" style:family="paragraph" style:parent-style-name="Standard">
      <style:paragraph-properties fo:margin-left="0in" fo:margin-right="0.4862in" fo:margin-top="0.0055in" fo:margin-bottom="0in" style:contextual-spacing="false" fo:text-align="center" style:justify-single-word="false" fo:text-indent="0in" style:auto-text-indent="false"/>
    </style:style>
    <style:style style:name="P1212" style:family="paragraph" style:parent-style-name="Text_20_body" style:master-page-name="Converted42">
      <style:paragraph-properties style:page-number="auto"/>
      <style:text-properties style:font-name="Courier New1" fo:font-size="7pt" fo:font-weight="bold" style:font-size-asian="7pt" style:font-weight-asian="bold"/>
    </style:style>
    <style:style style:name="P1213" style:family="paragraph" style:parent-style-name="Standard">
      <style:paragraph-properties fo:margin-left="1.4626in" fo:margin-right="0in" fo:margin-top="0in" fo:margin-bottom="0in" style:contextual-spacing="false" fo:text-align="left" style:justify-single-word="false" fo:text-indent="0in" style:auto-text-indent="false"/>
    </style:style>
    <style:style style:name="P1214" style:family="paragraph" style:parent-style-name="Standard">
      <style:paragraph-properties fo:margin-left="3.0929in" fo:margin-right="1.85in" fo:margin-top="0in" fo:margin-bottom="0in" style:contextual-spacing="false" fo:line-height="170%" fo:text-align="justify" style:justify-single-word="false" fo:text-indent="0in" style:auto-text-indent="false"/>
    </style:style>
    <style:style style:name="P1215" style:family="paragraph" style:parent-style-name="Standard">
      <style:paragraph-properties fo:margin-left="1.4626in" fo:margin-right="1.8543in" fo:margin-top="0in" fo:margin-bottom="0in" style:contextual-spacing="false" fo:line-height="105%" fo:text-align="justify" style:justify-single-word="false" fo:text-indent="0in" style:auto-text-indent="false"/>
    </style:style>
    <style:style style:name="P1216" style:family="paragraph" style:parent-style-name="Text_20_body">
      <style:paragraph-properties fo:margin-top="0.0126in" fo:margin-bottom="0in" style:contextual-spacing="false"/>
      <style:text-properties style:font-name="Courier New1" fo:font-size="7pt" style:font-size-asian="7pt"/>
    </style:style>
    <style:style style:name="P1217" style:family="paragraph" style:parent-style-name="Standard">
      <style:paragraph-properties fo:margin-left="1.4626in" fo:margin-right="1.8492in" fo:margin-top="0in" fo:margin-bottom="0in" style:contextual-spacing="false" fo:line-height="105%" fo:text-align="justify" style:justify-single-word="false" fo:text-indent="0.3445in" style:auto-text-indent="false"/>
    </style:style>
    <style:style style:name="P1218" style:family="paragraph" style:parent-style-name="Text_20_body">
      <style:paragraph-properties fo:margin-top="0.0075in" fo:margin-bottom="0in" style:contextual-spacing="false"/>
      <style:text-properties style:font-name="Courier New1" fo:font-size="7pt" style:font-size-asian="7pt"/>
    </style:style>
    <style:style style:name="P1219" style:family="paragraph" style:parent-style-name="Standard">
      <style:paragraph-properties fo:margin-left="1.4626in" fo:margin-right="1.8516in" fo:margin-top="0in" fo:margin-bottom="0in" style:contextual-spacing="false" fo:line-height="105%" fo:text-align="justify" style:justify-single-word="false" fo:text-indent="0.3445in" style:auto-text-indent="false"/>
    </style:style>
    <style:style style:name="P1220" style:family="paragraph" style:parent-style-name="Standard">
      <style:paragraph-properties fo:margin-left="0in" fo:margin-right="0.448in" fo:margin-top="0.0008in" fo:margin-bottom="0in" style:contextual-spacing="false" fo:text-align="center" style:justify-single-word="false" fo:text-indent="0in" style:auto-text-indent="false"/>
    </style:style>
    <style:style style:name="P1221" style:family="paragraph" style:parent-style-name="Standard">
      <style:paragraph-properties fo:margin-left="3.0673in" fo:margin-right="0in" fo:margin-top="0in" fo:margin-bottom="0in" style:contextual-spacing="false" fo:text-align="justify" style:justify-single-word="false" fo:text-indent="0in" style:auto-text-indent="false"/>
    </style:style>
    <style:style style:name="P1222" style:family="paragraph" style:parent-style-name="Standard">
      <style:paragraph-properties fo:margin-left="0in" fo:margin-right="0.3866in" fo:margin-top="0.0055in" fo:margin-bottom="0in" style:contextual-spacing="false" fo:text-align="center" style:justify-single-word="false" fo:text-indent="0in" style:auto-text-indent="false"/>
    </style:style>
    <style:style style:name="P1223" style:family="paragraph" style:parent-style-name="Text_20_body" style:master-page-name="Converted43">
      <style:paragraph-properties style:page-number="44"/>
      <style:text-properties style:font-name="Courier New1" fo:font-size="11pt" fo:font-weight="bold" style:font-size-asian="11pt" style:font-weight-asian="bold"/>
    </style:style>
    <style:style style:name="P1224" style:family="paragraph" style:parent-style-name="Text_20_body">
      <style:paragraph-properties fo:margin-top="0.0638in" fo:margin-bottom="0in" style:contextual-spacing="false"/>
      <style:text-properties style:font-name="Courier New1" fo:font-size="11pt" fo:font-weight="bold" style:font-size-asian="11pt" style:font-weight-asian="bold"/>
    </style:style>
    <style:style style:name="P1225" style:family="paragraph" style:parent-style-name="Heading_20_6">
      <style:paragraph-properties fo:margin-left="0in" fo:margin-right="0.3909in" fo:line-height="100%" fo:text-align="center" style:justify-single-word="false"/>
    </style:style>
    <style:style style:name="P1226" style:family="paragraph" style:parent-style-name="Standard">
      <style:paragraph-properties fo:margin-left="0.3937in" fo:margin-right="0.7854in" fo:margin-top="0.1638in" fo:margin-bottom="0in" style:contextual-spacing="false" fo:line-height="95%" fo:text-align="justify" style:justify-single-word="false" fo:text-indent="0in" style:auto-text-indent="false"/>
    </style:style>
    <style:style style:name="P1227" style:family="paragraph" style:parent-style-name="Standard">
      <style:paragraph-properties fo:margin-left="0.3937in" fo:margin-right="0in" fo:margin-top="0in" fo:margin-bottom="0in" style:contextual-spacing="false" fo:line-height="0.1898in" fo:text-align="justify" style:justify-single-word="false" fo:text-indent="0in" style:auto-text-indent="false"/>
    </style:style>
    <style:style style:name="P1228" style:family="paragraph" style:parent-style-name="Text_20_body">
      <style:paragraph-properties fo:margin-top="0.1661in" fo:margin-bottom="0in" style:contextual-spacing="false"/>
      <style:text-properties style:font-name="Source Sans Pro" fo:font-size="11pt" style:font-size-asian="11pt"/>
    </style:style>
    <style:style style:name="P1229" style:family="paragraph" style:parent-style-name="Standard">
      <style:paragraph-properties fo:margin-left="0.3937in" fo:margin-right="0in" fo:margin-top="0in" fo:margin-bottom="0in" style:contextual-spacing="false" fo:line-height="0.1874in" fo:text-align="justify" style:justify-single-word="false" fo:text-indent="0in" style:auto-text-indent="false"/>
    </style:style>
    <style:style style:name="P1230" style:family="paragraph" style:parent-style-name="Standard">
      <style:paragraph-properties fo:margin-left="0.3937in" fo:margin-right="0.7854in" fo:margin-top="0.0035in" fo:margin-bottom="0in" style:contextual-spacing="false" fo:line-height="95%" fo:text-align="justify" style:justify-single-word="false" fo:text-indent="0in" style:auto-text-indent="false"/>
    </style:style>
    <style:style style:name="P1231" style:family="paragraph" style:parent-style-name="Standard">
      <style:paragraph-properties fo:margin-left="0.3937in" fo:margin-right="0in" fo:margin-top="0in" fo:margin-bottom="0in" style:contextual-spacing="false" fo:line-height="0.1882in" fo:text-align="justify" style:justify-single-word="false" fo:text-indent="0in" style:auto-text-indent="false"/>
    </style:style>
    <style:style style:name="P1232" style:family="paragraph" style:parent-style-name="Text_20_body">
      <style:paragraph-properties fo:margin-top="0.1654in" fo:margin-bottom="0in" style:contextual-spacing="false"/>
      <style:text-properties style:font-name="Source Sans Pro" fo:font-size="11pt" style:font-size-asian="11pt"/>
    </style:style>
    <style:style style:name="P1233" style:family="paragraph" style:parent-style-name="Standard">
      <style:paragraph-properties fo:margin-left="0.3937in" fo:margin-right="0.7862in" fo:margin-top="0.0043in" fo:margin-bottom="0in" style:contextual-spacing="false" fo:line-height="95%" fo:text-align="justify" style:justify-single-word="false" fo:text-indent="0in" style:auto-text-indent="false"/>
    </style:style>
    <style:style style:name="P1234" style:family="paragraph" style:parent-style-name="Standard">
      <style:paragraph-properties fo:margin-left="0.3937in" fo:margin-right="0in" fo:margin-top="0in" fo:margin-bottom="0in" style:contextual-spacing="false" fo:line-height="0.1862in" fo:text-align="justify" style:justify-single-word="false" fo:text-indent="0in" style:auto-text-indent="false"/>
    </style:style>
    <style:style style:name="P1235" style:family="paragraph" style:parent-style-name="Standard">
      <style:paragraph-properties fo:margin-left="0.3937in" fo:margin-right="0in" fo:margin-top="0in" fo:margin-bottom="0in" style:contextual-spacing="false" fo:line-height="0.1874in" fo:text-align="left" style:justify-single-word="false" fo:text-indent="0in" style:auto-text-indent="false"/>
    </style:style>
    <style:style style:name="P1236" style:family="paragraph" style:parent-style-name="Standard">
      <style:paragraph-properties fo:margin-left="0.3937in" fo:margin-right="0.7783in" fo:margin-top="0.0035in" fo:margin-bottom="0in" style:contextual-spacing="false" fo:line-height="95%" fo:text-align="left" style:justify-single-word="false" fo:text-indent="0in" style:auto-text-indent="false"/>
    </style:style>
    <style:style style:name="P1237" style:family="paragraph" style:parent-style-name="Text_20_body">
      <style:paragraph-properties fo:margin-top="0.1799in" fo:margin-bottom="0in" style:contextual-spacing="false"/>
      <style:text-properties style:font-name="Source Sans Pro" fo:font-size="11pt" style:font-size-asian="11pt"/>
    </style:style>
    <style:style style:name="P1238" style:family="paragraph" style:parent-style-name="Standard">
      <style:paragraph-properties fo:margin-left="0.3937in" fo:margin-right="0.7846in" fo:margin-top="0in" fo:margin-bottom="0in" style:contextual-spacing="false" fo:line-height="95%" fo:text-align="justify" style:justify-single-word="false" fo:text-indent="0in" style:auto-text-indent="false"/>
    </style:style>
    <style:style style:name="P1239" style:family="paragraph" style:parent-style-name="Heading_20_1" style:master-page-name="Converted44">
      <style:paragraph-properties fo:margin-left="0in" fo:margin-right="0.3602in" fo:margin-top="0.0591in" fo:margin-bottom="0in" style:contextual-spacing="false" style:page-number="auto"/>
    </style:style>
    <style:style style:name="P1240" style:family="paragraph" style:parent-style-name="Standard">
      <style:paragraph-properties fo:margin-left="0in" fo:margin-right="0.3665in" fo:margin-top="0.2193in" fo:margin-bottom="0in" style:contextual-spacing="false" fo:line-height="0.1953in" fo:text-align="center" style:justify-single-word="false" fo:text-indent="0in" style:auto-text-indent="false"/>
    </style:style>
    <style:style style:name="P1241" style:family="paragraph" style:parent-style-name="Standard">
      <style:paragraph-properties fo:margin-left="0in" fo:margin-right="0.3665in" fo:margin-top="0in" fo:margin-bottom="0in" style:contextual-spacing="false" fo:line-height="0.1953in" fo:text-align="center" style:justify-single-word="false" fo:text-indent="0in" style:auto-text-indent="false"/>
    </style:style>
    <style:style style:name="P1242" style:family="paragraph" style:parent-style-name="Text_20_body">
      <style:paragraph-properties fo:margin-top="0.0862in" fo:margin-bottom="0in" style:contextual-spacing="false"/>
      <style:text-properties style:font-name="Source Sans Pro" fo:font-size="10pt" style:font-size-asian="10pt"/>
    </style:style>
    <style:style style:name="P1243" style:family="paragraph" style:parent-style-name="Standard">
      <style:paragraph-properties fo:margin-left="0.3937in" fo:margin-right="5.8898in" fo:margin-top="0.0008in" fo:margin-bottom="0in" style:contextual-spacing="false" fo:line-height="111%" fo:text-align="left" style:justify-single-word="false" fo:text-indent="0in" style:auto-text-indent="false"/>
    </style:style>
    <style:style style:name="P1244" style:family="paragraph" style:parent-style-name="Text_20_body">
      <style:paragraph-properties fo:margin-top="0.1244in" fo:margin-bottom="0in" style:contextual-spacing="false"/>
      <style:text-properties style:font-name="Source Sans Pro" fo:font-size="10pt" style:font-size-asian="10pt"/>
    </style:style>
    <style:style style:name="P1245" style:family="paragraph" style:parent-style-name="Standard">
      <style:paragraph-properties fo:margin-left="0in" fo:margin-right="0.9083in" fo:margin-top="0.0008in" fo:margin-bottom="0in" style:contextual-spacing="false" fo:text-align="right" style:justify-single-word="false" fo:text-indent="0in" style:auto-text-indent="false"/>
    </style:style>
    <style:style style:name="P1246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P1247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</style:style>
    <style:style style:name="P1248" style:family="paragraph" style:parent-style-name="Frame_20_contents">
      <style:paragraph-properties fo:margin-left="0.0138in" fo:margin-right="0in" fo:margin-top="0.0138in" fo:margin-bottom="0in" style:contextual-spacing="false" fo:line-height="0.1874in" fo:text-align="left" style:justify-single-word="false" fo:text-indent="0in" style:auto-text-indent="false"/>
    </style:style>
    <style:style style:name="P1249" style:family="paragraph" style:parent-style-name="Frame_20_contents">
      <style:paragraph-properties fo:margin-left="0.0138in" fo:margin-right="0in" fo:margin-top="0in" fo:margin-bottom="0in" style:contextual-spacing="false" fo:line-height="0.1874in" fo:text-align="left" style:justify-single-word="false" fo:text-indent="0in" style:auto-text-indent="false"/>
    </style:style>
    <style:style style:name="P1250" style:family="paragraph" style:parent-style-name="Frame_20_contents">
      <style:paragraph-properties fo:margin-left="0.0138in" fo:margin-right="0in" fo:margin-top="0.011in" fo:margin-bottom="0in" style:contextual-spacing="false" fo:text-align="left" style:justify-single-word="false" fo:text-indent="0in" style:auto-text-indent="false"/>
    </style:style>
    <style:style style:name="P1251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T1" style:family="text">
      <style:text-properties fo:color="#40586f" style:font-name="Source Sans Pro" fo:font-size="8pt" fo:letter-spacing="0.0098in" style:font-size-asian="8pt"/>
    </style:style>
    <style:style style:name="T2" style:family="text">
      <style:text-properties fo:color="#40586f" style:font-name="Source Sans Pro" fo:font-size="8pt" fo:letter-spacing="0.028in" style:font-size-asian="8pt"/>
    </style:style>
    <style:style style:name="T3" style:family="text">
      <style:text-properties fo:color="#40586f" style:font-name="Source Sans Pro" fo:font-size="8pt" style:font-size-asian="8pt"/>
    </style:style>
    <style:style style:name="T4" style:family="text">
      <style:text-properties fo:color="#40586f" style:font-name="Source Sans Pro" fo:font-size="8pt" fo:letter-spacing="0.0283in" style:font-size-asian="8pt"/>
    </style:style>
    <style:style style:name="T5" style:family="text">
      <style:text-properties fo:color="#40586f" style:font-name="Source Sans Pro" fo:font-size="8pt" fo:letter-spacing="0.0071in" style:font-size-asian="8pt"/>
    </style:style>
    <style:style style:name="T6" style:family="text">
      <style:text-properties fo:color="#40586f" style:font-name="Source Sans Pro" fo:font-size="8pt" fo:letter-spacing="0.0091in" style:font-size-asian="8pt"/>
    </style:style>
    <style:style style:name="T7" style:family="text">
      <style:text-properties fo:color="#40586f" style:font-name="Source Sans Pro" fo:font-size="8pt" fo:letter-spacing="0.0055in" style:font-size-asian="8pt"/>
    </style:style>
    <style:style style:name="T8" style:family="text">
      <style:text-properties fo:color="#074b85" fo:letter-spacing="0.0236in" fo:font-weight="bold" style:font-weight-asian="bold"/>
    </style:style>
    <style:style style:name="T9" style:family="text">
      <style:text-properties fo:color="#074b85" fo:letter-spacing="0.0244in" fo:font-weight="bold" style:font-weight-asian="bold" style:text-scale="150%"/>
    </style:style>
    <style:style style:name="T10" style:family="text">
      <style:text-properties fo:color="#074b85" fo:letter-spacing="0.0228in" fo:font-weight="bold" style:font-weight-asian="bold"/>
    </style:style>
    <style:style style:name="T11" style:family="text">
      <style:text-properties fo:color="#40586f" style:font-name="Source Sans Pro" fo:font-size="12pt" fo:letter-spacing="0.0083in" style:font-size-asian="12pt"/>
    </style:style>
    <style:style style:name="T12" style:family="text">
      <style:text-properties fo:color="#40586f" style:font-name="Source Sans Pro" fo:font-size="12pt" fo:letter-spacing="0.0335in" style:font-size-asian="12pt"/>
    </style:style>
    <style:style style:name="T13" style:family="text">
      <style:text-properties fo:color="#40586f" style:font-name="Source Sans Pro" fo:font-size="12pt" fo:letter-spacing="0.0146in" style:font-size-asian="12pt"/>
    </style:style>
    <style:style style:name="T14" style:family="text">
      <style:text-properties fo:color="#40586f" style:font-name="Source Sans Pro" fo:font-size="12pt" fo:letter-spacing="0.0339in" style:font-size-asian="12pt"/>
    </style:style>
    <style:style style:name="T15" style:family="text">
      <style:text-properties fo:color="#40586f" style:font-name="Source Sans Pro" fo:font-size="12pt" fo:letter-spacing="0.0047in" style:font-size-asian="12pt"/>
    </style:style>
    <style:style style:name="T16" style:family="text">
      <style:text-properties fo:color="#40586f" style:font-name="Source Sans Pro" fo:font-size="12pt" fo:letter-spacing="0.0327in" style:font-size-asian="12pt"/>
    </style:style>
    <style:style style:name="T17" style:family="text">
      <style:text-properties fo:color="#40586f" style:font-name="Source Sans Pro" fo:font-size="12pt" fo:letter-spacing="0.0126in" style:font-size-asian="12pt"/>
    </style:style>
    <style:style style:name="T18" style:family="text">
      <style:text-properties fo:color="#231f20" style:font-name="Source Sans Pro"/>
    </style:style>
    <style:style style:name="T19" style:family="text">
      <style:text-properties fo:color="#231f20" style:font-name="Source Sans Pro" fo:letter-spacing="-0.0035in"/>
    </style:style>
    <style:style style:name="T20" style:family="text">
      <style:text-properties fo:color="#231f20" style:font-name="Source Sans Pro" fo:letter-spacing="-0.0028in"/>
    </style:style>
    <style:style style:name="T21" style:family="text">
      <style:text-properties fo:color="#231f20" style:font-name="Source Sans Pro" fo:letter-spacing="-0.0016in"/>
    </style:style>
    <style:style style:name="T22" style:family="text">
      <style:text-properties fo:color="#0f6bab" style:font-name="Source Sans Pro" fo:font-size="12pt" fo:letter-spacing="-0.0016in" style:font-size-asian="12pt"/>
    </style:style>
    <style:style style:name="T23" style:family="text">
      <style:text-properties fo:color="#231f20" fo:letter-spacing="0.0134in" fo:font-weight="bold" style:font-weight-asian="bold"/>
    </style:style>
    <style:style style:name="T24" style:family="text">
      <style:text-properties fo:color="#231f20" fo:letter-spacing="0.0311in" fo:font-weight="bold" style:font-weight-asian="bold"/>
    </style:style>
    <style:style style:name="T25" style:family="text">
      <style:text-properties fo:color="#231f20" fo:letter-spacing="0.0138in" fo:font-weight="bold" style:font-weight-asian="bold"/>
    </style:style>
    <style:style style:name="T26" style:family="text">
      <style:text-properties fo:color="#231f20" fo:letter-spacing="0.0335in" fo:font-weight="bold" style:font-weight-asian="bold"/>
    </style:style>
    <style:style style:name="T27" style:family="text">
      <style:text-properties fo:color="#231f20" fo:letter-spacing="0.0083in" fo:font-weight="bold" style:font-weight-asian="bold"/>
    </style:style>
    <style:style style:name="T28" style:family="text">
      <style:text-properties fo:color="#231f20" fo:letter-spacing="0.0327in" fo:font-weight="bold" style:font-weight-asian="bold"/>
    </style:style>
    <style:style style:name="T29" style:family="text">
      <style:text-properties fo:color="#231f20" fo:letter-spacing="0.0146in" fo:font-weight="bold" style:font-weight-asian="bold"/>
    </style:style>
    <style:style style:name="T30" style:family="text">
      <style:text-properties fo:color="#231f20" fo:letter-spacing="0.0126in" fo:font-weight="bold" style:font-weight-asian="bold"/>
    </style:style>
    <style:style style:name="T31" style:family="text">
      <style:text-properties fo:color="#231f20"/>
    </style:style>
    <style:style style:name="T32" style:family="text">
      <style:text-properties fo:color="#231f20" fo:letter-spacing="-0.0055in"/>
    </style:style>
    <style:style style:name="T33" style:family="text">
      <style:text-properties fo:color="#231f20" fo:letter-spacing="-0.0047in"/>
    </style:style>
    <style:style style:name="T34" style:family="text">
      <style:text-properties fo:color="#231f20" fo:letter-spacing="-0.0016in"/>
    </style:style>
    <style:style style:name="T35" style:family="text">
      <style:text-properties fo:color="#0f6bab" style:font-name="Source Sans Pro" fo:font-size="10pt" fo:letter-spacing="-0.0016in" style:font-size-asian="10pt"/>
    </style:style>
    <style:style style:name="T36" style:family="text">
      <style:text-properties fo:color="#231f20" fo:letter-spacing="-0.0028in"/>
    </style:style>
    <style:style style:name="T37" style:family="text">
      <style:text-properties fo:color="#231f20" fo:letter-spacing="-0.002in"/>
    </style:style>
    <style:style style:name="T38" style:family="text">
      <style:text-properties fo:color="#0f6bab" style:font-name="Source Sans Pro" fo:font-size="10pt" style:font-size-asian="10pt"/>
    </style:style>
    <style:style style:name="T39" style:family="text">
      <style:text-properties fo:color="#231f20" fo:letter-spacing="-0.0035in"/>
    </style:style>
    <style:style style:name="T40" style:family="text">
      <style:text-properties fo:color="#231f20" fo:letter-spacing="-0.0134in"/>
    </style:style>
    <style:style style:name="T41" style:family="text">
      <style:text-properties fo:color="#231f20" style:font-name="Source Sans Pro" fo:font-size="12pt" style:font-size-asian="12pt"/>
    </style:style>
    <style:style style:name="T42" style:family="text">
      <style:text-properties fo:color="#231f20" style:font-name="Source Sans Pro" fo:font-size="12pt" fo:letter-spacing="-0.0063in" style:font-size-asian="12pt"/>
    </style:style>
    <style:style style:name="T43" style:family="text">
      <style:text-properties fo:color="#231f20" style:font-name="Source Sans Pro" fo:font-size="12pt" fo:letter-spacing="-0.0016in" style:font-size-asian="12pt"/>
    </style:style>
    <style:style style:name="T44" style:family="text">
      <style:text-properties fo:color="#25408f" fo:font-weight="bold" style:font-weight-asian="bold"/>
    </style:style>
    <style:style style:name="T45" style:family="text">
      <style:text-properties fo:color="#25408f" fo:letter-spacing="-0.0008in" fo:font-weight="bold" style:font-weight-asian="bold"/>
    </style:style>
    <style:style style:name="T46" style:family="text">
      <style:text-properties fo:color="#25408f" fo:letter-spacing="-0.0016in" fo:font-weight="bold" style:font-weight-asian="bold"/>
    </style:style>
    <style:style style:name="T47" style:family="text">
      <style:text-properties fo:color="#231f20" style:font-name="Source Sans Pro" fo:font-size="10pt" style:font-size-asian="10pt"/>
    </style:style>
    <style:style style:name="T48" style:family="text">
      <style:text-properties fo:color="#231f20" style:font-name="Source Sans Pro" fo:font-size="10pt" fo:letter-spacing="-0.0035in" style:font-size-asian="10pt"/>
    </style:style>
    <style:style style:name="T49" style:family="text">
      <style:text-properties fo:color="#231f20" style:font-name="Source Sans Pro" fo:font-size="10pt" fo:letter-spacing="-0.0028in" style:font-size-asian="10pt"/>
    </style:style>
    <style:style style:name="T50" style:family="text">
      <style:text-properties fo:color="#231f20" style:font-name="Source Sans Pro" fo:font-size="10pt" fo:letter-spacing="-0.0016in" style:font-size-asian="10pt"/>
    </style:style>
    <style:style style:name="T51" style:family="text">
      <style:text-properties fo:color="#25408f" fo:letter-spacing="-0.0047in" fo:font-weight="bold" style:font-weight-asian="bold"/>
    </style:style>
    <style:style style:name="T52" style:family="text">
      <style:text-properties fo:color="#25408f" fo:letter-spacing="-0.0028in" fo:font-weight="bold" style:font-weight-asian="bold"/>
    </style:style>
    <style:style style:name="T53" style:family="text">
      <style:text-properties fo:color="#231f20" style:font-name="Source Sans Pro" fo:font-size="10pt" fo:letter-spacing="-0.002in" style:font-size-asian="10pt"/>
    </style:style>
    <style:style style:name="T54" style:family="text">
      <style:text-properties fo:color="#25408f" fo:letter-spacing="-0.0043in" fo:font-weight="bold" style:font-weight-asian="bold"/>
    </style:style>
    <style:style style:name="T55" style:family="text">
      <style:text-properties fo:color="#25408f" fo:letter-spacing="-0.0035in" fo:font-weight="bold" style:font-weight-asian="bold"/>
    </style:style>
    <style:style style:name="T56" style:family="text">
      <style:text-properties fo:color="#25408f" fo:letter-spacing="-0.002in" fo:font-weight="bold" style:font-weight-asian="bold"/>
    </style:style>
    <style:style style:name="T57" style:family="text">
      <style:text-properties fo:color="#25408f" style:font-name="Source Sans Pro Semibold" fo:letter-spacing="-0.0016in" fo:font-weight="bold" style:font-weight-asian="bold"/>
    </style:style>
    <style:style style:name="T58" style:family="text">
      <style:text-properties fo:color="#25408f" style:font-name="Source Sans Pro Semibold" fo:letter-spacing="-0.0043in" fo:font-weight="bold" style:font-weight-asian="bold"/>
    </style:style>
    <style:style style:name="T59" style:family="text">
      <style:text-properties fo:color="#231f20" style:font-name="Source Sans Pro" fo:font-size="10pt" fo:letter-spacing="-0.0047in" style:font-size-asian="10pt"/>
    </style:style>
    <style:style style:name="T60" style:family="text">
      <style:text-properties fo:color="#25408f" fo:letter-spacing="-0.0083in" fo:font-weight="bold" style:font-weight-asian="bold"/>
    </style:style>
    <style:style style:name="T61" style:family="text">
      <style:text-properties fo:color="#25408f" fo:letter-spacing="-0.0071in" fo:font-weight="bold" style:font-weight-asian="bold"/>
    </style:style>
    <style:style style:name="T62" style:family="text">
      <style:text-properties fo:color="#231f20" style:font-name="Source Sans Pro" fo:font-size="10pt" fo:letter-spacing="0.0228in" style:font-size-asian="10pt"/>
    </style:style>
    <style:style style:name="T63" style:family="text">
      <style:text-properties fo:color="#25408f" fo:letter-spacing="-0.0063in" fo:font-weight="bold" style:font-weight-asian="bold"/>
    </style:style>
    <style:style style:name="T64" style:family="text">
      <style:text-properties fo:color="#25408f" fo:letter-spacing="-0.0055in" fo:font-weight="bold" style:font-weight-asian="bold"/>
    </style:style>
    <style:style style:name="T65" style:family="text">
      <style:text-properties fo:color="#231f20" style:font-name="Source Sans Pro" fo:font-size="10pt" fo:letter-spacing="-0.0043in" style:font-size-asian="10pt"/>
    </style:style>
    <style:style style:name="T66" style:family="text">
      <style:text-properties fo:color="#25408f" fo:letter-spacing="-0.0075in" fo:font-weight="bold" style:font-weight-asian="bold"/>
    </style:style>
    <style:style style:name="T67" style:family="text">
      <style:text-properties fo:color="#25408f" fo:letter-spacing="0.0008in" fo:font-weight="bold" style:font-weight-asian="bold"/>
    </style:style>
    <style:style style:name="T68" style:family="text">
      <style:text-properties fo:color="#25408f" fo:letter-spacing="0.002in" fo:font-weight="bold" style:font-weight-asian="bold"/>
    </style:style>
    <style:style style:name="T69" style:family="text">
      <style:text-properties fo:color="#231f20" fo:letter-spacing="-0.0118in"/>
    </style:style>
    <style:style style:name="T70" style:family="text">
      <style:text-properties fo:color="#231f20" style:font-name="Source Sans Pro" fo:font-size="19pt" style:font-size-asian="19pt"/>
    </style:style>
    <style:style style:name="T71" style:family="text">
      <style:text-properties fo:color="#231f20" style:font-name="Source Sans Pro" fo:font-size="19pt" fo:letter-spacing="-0.0138in" style:font-size-asian="19pt"/>
    </style:style>
    <style:style style:name="T72" style:family="text">
      <style:text-properties fo:color="#231f20" style:font-name="Source Sans Pro" fo:font-size="19pt" fo:letter-spacing="-0.0134in" style:font-size-asian="19pt"/>
    </style:style>
    <style:style style:name="T73" style:family="text">
      <style:text-properties fo:color="#231f20" style:font-name="Source Sans Pro" fo:font-size="12pt" fo:letter-spacing="-0.0075in" style:font-size-asian="12pt"/>
    </style:style>
    <style:style style:name="T74" style:family="text">
      <style:text-properties fo:color="#ffffff" style:font-name="Lato Black" fo:font-size="6pt" fo:font-weight="bold" style:font-size-asian="6pt" style:font-weight-asian="bold"/>
    </style:style>
    <style:style style:name="T75" style:family="text">
      <style:text-properties fo:color="#ffffff" style:font-name="Lato Black" fo:font-size="6pt" fo:letter-spacing="0.0134in" fo:font-weight="bold" style:font-size-asian="6pt" style:font-weight-asian="bold"/>
    </style:style>
    <style:style style:name="T76" style:family="text">
      <style:text-properties fo:color="#ffffff" style:font-name="Lato Black" fo:font-size="6pt" fo:letter-spacing="0.0083in" fo:font-weight="bold" style:font-size-asian="6pt" style:font-weight-asian="bold"/>
    </style:style>
    <style:style style:name="T77" style:family="text">
      <style:text-properties fo:color="#ffffff" style:font-name="Lato Black" fo:font-size="6pt" fo:letter-spacing="0.0098in" fo:font-weight="bold" style:font-size-asian="6pt" style:font-weight-asian="bold"/>
    </style:style>
    <style:style style:name="T78" style:family="text">
      <style:text-properties fo:color="#ffffff" style:font-name="Lato Black" fo:font-size="6pt" fo:letter-spacing="0.0138in" fo:font-weight="bold" style:font-size-asian="6pt" style:font-weight-asian="bold"/>
    </style:style>
    <style:style style:name="T79" style:family="text">
      <style:text-properties fo:color="#ffffff" style:font-name="Lato Black" fo:font-size="6pt" fo:letter-spacing="-0.0016in" fo:font-weight="bold" style:font-size-asian="6pt" style:font-weight-asian="bold"/>
    </style:style>
    <style:style style:name="T80" style:family="text">
      <style:text-properties fo:color="#ffffff" style:font-name="Lato Black" fo:font-size="6pt" fo:letter-spacing="-0.0035in" fo:font-weight="bold" style:font-size-asian="6pt" style:font-weight-asian="bold"/>
    </style:style>
    <style:style style:name="T81" style:family="text">
      <style:text-properties fo:color="#231f20" fo:letter-spacing="0.0417in"/>
    </style:style>
    <style:style style:name="T82" style:family="text">
      <style:text-properties fo:color="#231f20" style:font-name="Source Sans Pro" fo:letter-spacing="-0.0047in"/>
    </style:style>
    <style:style style:name="T83" style:family="text">
      <style:text-properties style:font-name="Verdana" fo:font-size="10pt" style:text-underline-style="solid" style:text-underline-width="auto" style:text-underline-color="font-color" fo:font-weight="bold" style:font-size-asian="10pt" style:font-weight-asian="bold"/>
    </style:style>
    <style:style style:name="T84" style:family="text">
      <style:text-properties style:font-name="Verdana" fo:font-size="10pt" fo:letter-spacing="-0.0071in" style:text-underline-style="solid" style:text-underline-width="auto" style:text-underline-color="font-color" fo:font-weight="bold" style:font-size-asian="10pt" style:font-weight-asian="bold"/>
    </style:style>
    <style:style style:name="T85" style:family="text">
      <style:text-properties style:font-name="Verdana" fo:font-size="10pt" fo:letter-spacing="-0.0016in" style:text-underline-style="solid" style:text-underline-width="auto" style:text-underline-color="font-color" fo:font-weight="bold" style:font-size-asian="10pt" style:font-weight-asian="bold"/>
    </style:style>
    <style:style style:name="T86" style:family="text">
      <style:text-properties style:font-name="Verdana" fo:font-size="8pt" fo:font-weight="bold" style:font-size-asian="8pt" style:font-weight-asian="bold" style:text-scale="105%"/>
    </style:style>
    <style:style style:name="T87" style:family="text">
      <style:text-properties style:font-name="Verdana" fo:font-size="8pt" fo:letter-spacing="0.0508in" fo:font-weight="bold" style:font-size-asian="8pt" style:font-weight-asian="bold" style:text-scale="105%"/>
    </style:style>
    <style:style style:name="T88" style:family="text">
      <style:text-properties style:font-name="Verdana" fo:font-size="8pt" fo:letter-spacing="0.0528in" fo:font-weight="bold" style:font-size-asian="8pt" style:font-weight-asian="bold" style:text-scale="105%"/>
    </style:style>
    <style:style style:name="T89" style:family="text">
      <style:text-properties style:font-name="Verdana" fo:font-size="8pt" fo:letter-spacing="0.0516in" fo:font-weight="bold" style:font-size-asian="8pt" style:font-weight-asian="bold" style:text-scale="105%"/>
    </style:style>
    <style:style style:name="T90" style:family="text">
      <style:text-properties style:font-name="Verdana" fo:font-size="8pt" fo:letter-spacing="0.052in" fo:font-weight="bold" style:font-size-asian="8pt" style:font-weight-asian="bold" style:text-scale="105%"/>
    </style:style>
    <style:style style:name="T91" style:family="text">
      <style:text-properties style:font-name="Verdana" fo:font-size="8pt" fo:letter-spacing="-0.0035in" fo:font-weight="bold" style:font-size-asian="8pt" style:font-weight-asian="bold" style:text-scale="105%"/>
    </style:style>
    <style:style style:name="T92" style:family="text">
      <style:text-properties style:font-name="Verdana" fo:font-size="8pt" style:font-size-asian="8pt" style:text-scale="105%"/>
    </style:style>
    <style:style style:name="T93" style:family="text">
      <style:text-properties style:font-name="Verdana" fo:font-size="8pt" fo:letter-spacing="-0.0016in" fo:font-weight="bold" style:font-size-asian="8pt" style:font-weight-asian="bold" style:text-scale="105%"/>
    </style:style>
    <style:style style:name="T94" style:family="text">
      <style:text-properties style:font-name="Verdana" fo:font-size="8pt" fo:font-style="italic" style:font-size-asian="8pt" style:font-style-asian="italic" style:text-scale="105%"/>
    </style:style>
    <style:style style:name="T95" style:family="text">
      <style:text-properties style:font-name="Verdana" fo:font-size="5.5pt" fo:letter-spacing="-0.0016in" fo:font-weight="bold" style:font-size-asian="5.5pt" style:font-weight-asian="bold" style:text-scale="105%"/>
    </style:style>
    <style:style style:name="T96" style:family="text">
      <style:text-properties style:font-name="Verdana" fo:font-size="5.5pt" fo:font-weight="bold" style:font-size-asian="5.5pt" style:font-weight-asian="bold" style:text-scale="105%"/>
    </style:style>
    <style:style style:name="T97" style:family="text">
      <style:text-properties style:font-name="Verdana" fo:font-size="5.5pt" fo:letter-spacing="-0.0008in" fo:font-weight="bold" style:font-size-asian="5.5pt" style:font-weight-asian="bold" style:text-scale="105%"/>
    </style:style>
    <style:style style:name="T98" style:family="text">
      <style:text-properties style:font-name="Verdana" fo:font-size="5.5pt" fo:letter-spacing="0.002in" fo:font-weight="bold" style:font-size-asian="5.5pt" style:font-weight-asian="bold" style:text-scale="105%"/>
    </style:style>
    <style:style style:name="T99" style:family="text">
      <style:text-properties style:font-name="Verdana" fo:font-size="5.5pt" fo:letter-spacing="-0.0028in" fo:font-weight="bold" style:font-size-asian="5.5pt" style:font-weight-asian="bold" style:text-scale="105%"/>
    </style:style>
    <style:style style:name="T100" style:family="text">
      <style:text-properties style:font-name="Verdana" fo:font-size="6.5pt" fo:font-weight="bold" style:font-size-asian="6.5pt" style:font-weight-asian="bold"/>
    </style:style>
    <style:style style:name="T101" style:family="text">
      <style:text-properties style:font-name="Verdana" fo:font-size="6.5pt" fo:letter-spacing="0.0008in" fo:font-weight="bold" style:font-size-asian="6.5pt" style:font-weight-asian="bold"/>
    </style:style>
    <style:style style:name="T102" style:family="text">
      <style:text-properties style:font-name="Verdana" fo:font-size="6.5pt" fo:letter-spacing="0.0043in" fo:font-weight="bold" style:font-size-asian="6.5pt" style:font-weight-asian="bold"/>
    </style:style>
    <style:style style:name="T103" style:family="text">
      <style:text-properties style:font-name="Verdana" fo:font-size="6.5pt" fo:letter-spacing="0.0028in" fo:font-weight="bold" style:font-size-asian="6.5pt" style:font-weight-asian="bold"/>
    </style:style>
    <style:style style:name="T104" style:family="text">
      <style:text-properties style:font-name="Verdana" fo:font-size="6.5pt" fo:letter-spacing="0.0035in" fo:font-weight="bold" style:font-size-asian="6.5pt" style:font-weight-asian="bold"/>
    </style:style>
    <style:style style:name="T105" style:family="text">
      <style:text-properties style:font-name="Verdana" fo:font-size="6.5pt" fo:letter-spacing="-0.0016in" fo:font-weight="bold" style:font-size-asian="6.5pt" style:font-weight-asian="bold"/>
    </style:style>
    <style:style style:name="T106" style:family="text">
      <style:text-properties style:font-name="Verdana" fo:font-size="6.5pt" style:font-size-asian="6.5pt"/>
    </style:style>
    <style:style style:name="T107" style:family="text">
      <style:text-properties style:font-name="Verdana" fo:font-size="6.5pt" fo:letter-spacing="0.0028in" style:font-size-asian="6.5pt"/>
    </style:style>
    <style:style style:name="T108" style:family="text">
      <style:text-properties style:font-name="Verdana" fo:font-size="6.5pt" fo:letter-spacing="0.0035in" style:font-size-asian="6.5pt"/>
    </style:style>
    <style:style style:name="T109" style:family="text">
      <style:text-properties style:font-name="Verdana" fo:font-size="6.5pt" fo:letter-spacing="-0.0016in" style:font-size-asian="6.5pt"/>
    </style:style>
    <style:style style:name="T110" style:family="text">
      <style:text-properties style:font-name="Verdana" fo:font-size="6.5pt" fo:letter-spacing="-0.002in" style:font-size-asian="6.5pt"/>
    </style:style>
    <style:style style:name="T111" style:family="text">
      <style:text-properties style:font-name="Verdana" fo:font-size="6.5pt" fo:letter-spacing="-0.0071in" style:font-size-asian="6.5pt"/>
    </style:style>
    <style:style style:name="T112" style:family="text">
      <style:text-properties style:font-name="Verdana" fo:font-size="6.5pt" fo:letter-spacing="-0.0043in" style:font-size-asian="6.5pt"/>
    </style:style>
    <style:style style:name="T113" style:family="text">
      <style:text-properties style:font-name="Verdana" fo:font-size="8pt" fo:letter-spacing="-0.0008in" style:font-size-asian="8pt" style:text-scale="105%"/>
    </style:style>
    <style:style style:name="T114" style:family="text">
      <style:text-properties style:font-name="Verdana" fo:font-size="5.5pt" fo:letter-spacing="0.0008in" fo:font-weight="bold" style:font-size-asian="5.5pt" style:font-weight-asian="bold" style:text-scale="105%"/>
    </style:style>
    <style:style style:name="T115" style:family="text">
      <style:text-properties style:font-name="Verdana" fo:font-size="5.5pt" fo:font-weight="bold" style:font-size-asian="5.5pt" style:font-weight-asian="bold"/>
    </style:style>
    <style:style style:name="T116" style:family="text">
      <style:text-properties style:font-name="Verdana" fo:font-size="5.5pt" fo:letter-spacing="-0.0071in" fo:font-weight="bold" style:font-size-asian="5.5pt" style:font-weight-asian="bold"/>
    </style:style>
    <style:style style:name="T117" style:family="text">
      <style:text-properties style:font-name="Verdana" fo:font-size="5.5pt" fo:letter-spacing="-0.0063in" fo:font-weight="bold" style:font-size-asian="5.5pt" style:font-weight-asian="bold"/>
    </style:style>
    <style:style style:name="T118" style:family="text">
      <style:text-properties style:font-name="Verdana" fo:font-size="5.5pt" fo:letter-spacing="-0.0035in" fo:font-weight="bold" style:font-size-asian="5.5pt" style:font-weight-asian="bold"/>
    </style:style>
    <style:style style:name="T119" style:family="text">
      <style:text-properties style:font-name="Verdana" fo:font-size="6.5pt" fo:letter-spacing="-0.0035in" style:font-size-asian="6.5pt"/>
    </style:style>
    <style:style style:name="T120" style:family="text">
      <style:text-properties style:font-name="Verdana" fo:font-size="8pt" fo:letter-spacing="-0.0075in" fo:font-weight="bold" style:font-size-asian="8pt" style:font-weight-asian="bold" style:text-scale="105%"/>
    </style:style>
    <style:style style:name="T121" style:family="text">
      <style:text-properties style:font-name="Verdana" fo:font-size="8pt" fo:letter-spacing="-0.0071in" fo:font-weight="bold" style:font-size-asian="8pt" style:font-weight-asian="bold" style:text-scale="105%"/>
    </style:style>
    <style:style style:name="T122" style:family="text">
      <style:text-properties style:font-name="Verdana" fo:font-size="8pt" fo:letter-spacing="-0.0071in" style:font-size-asian="8pt" style:text-scale="105%"/>
    </style:style>
    <style:style style:name="T123" style:family="text">
      <style:text-properties style:font-name="Verdana" fo:font-size="8pt" fo:letter-spacing="-0.0083in" style:font-size-asian="8pt" style:text-scale="105%"/>
    </style:style>
    <style:style style:name="T124" style:family="text">
      <style:text-properties style:font-name="Verdana" fo:font-size="8pt" fo:letter-spacing="-0.0063in" style:font-size-asian="8pt" style:text-scale="105%"/>
    </style:style>
    <style:style style:name="T125" style:family="text">
      <style:text-properties style:font-name="Verdana" fo:font-size="8pt" fo:letter-spacing="-0.0016in" style:font-size-asian="8pt" style:text-scale="105%"/>
    </style:style>
    <style:style style:name="T126" style:family="text">
      <style:text-properties style:font-name="Verdana" fo:font-size="8pt" fo:letter-spacing="-0.0075in" style:font-size-asian="8pt" style:text-scale="105%"/>
    </style:style>
    <style:style style:name="T127" style:family="text">
      <style:text-properties style:font-name="Verdana" fo:font-size="8pt" fo:letter-spacing="-0.0102in" fo:font-weight="bold" style:font-size-asian="8pt" style:font-weight-asian="bold" style:text-scale="105%"/>
    </style:style>
    <style:style style:name="T128" style:family="text">
      <style:text-properties style:font-name="Verdana" fo:font-size="8pt" fo:letter-spacing="-0.0091in" fo:font-weight="bold" style:font-size-asian="8pt" style:font-weight-asian="bold" style:text-scale="105%"/>
    </style:style>
    <style:style style:name="T129" style:family="text">
      <style:text-properties style:font-name="Verdana" fo:font-size="8pt" fo:letter-spacing="-0.0098in" fo:font-weight="bold" style:font-size-asian="8pt" style:font-weight-asian="bold" style:text-scale="105%"/>
    </style:style>
    <style:style style:name="T130" style:family="text">
      <style:text-properties style:font-name="Verdana" fo:font-size="8pt" fo:font-weight="bold" style:font-size-asian="8pt" style:font-weight-asian="bold"/>
    </style:style>
    <style:style style:name="T131" style:family="text">
      <style:text-properties style:font-name="Verdana" fo:font-size="8pt" fo:letter-spacing="0.0146in" fo:font-weight="bold" style:font-size-asian="8pt" style:font-weight-asian="bold"/>
    </style:style>
    <style:style style:name="T132" style:family="text">
      <style:text-properties style:font-name="Verdana" fo:font-size="8pt" fo:letter-spacing="-0.0016in" fo:font-weight="bold" style:font-size-asian="8pt" style:font-weight-asian="bold"/>
    </style:style>
    <style:style style:name="T133" style:family="text">
      <style:text-properties fo:letter-spacing="-0.0016in"/>
    </style:style>
    <style:style style:name="T134" style:family="text">
      <style:text-properties fo:letter-spacing="-0.0035in"/>
    </style:style>
    <style:style style:name="T135" style:family="text">
      <style:text-properties fo:letter-spacing="-0.0071in"/>
    </style:style>
    <style:style style:name="T136" style:family="text">
      <style:text-properties style:font-name="Arial"/>
    </style:style>
    <style:style style:name="T137" style:family="text">
      <style:text-properties style:font-name="Arial" fo:letter-spacing="0.0016in"/>
    </style:style>
    <style:style style:name="T138" style:family="text">
      <style:text-properties style:font-name="Arial" fo:letter-spacing="0.0028in"/>
    </style:style>
    <style:style style:name="T139" style:family="text">
      <style:text-properties style:font-name="Arial" fo:letter-spacing="0.002in"/>
    </style:style>
    <style:style style:name="T140" style:family="text">
      <style:text-properties style:font-name="Arial" fo:letter-spacing="0.0374in"/>
    </style:style>
    <style:style style:name="T141" style:family="text">
      <style:text-properties style:font-name="Arial" fo:letter-spacing="-0.0016in"/>
    </style:style>
    <style:style style:name="T142" style:family="text">
      <style:text-properties fo:font-size="8pt" style:font-size-asian="8pt" style:text-scale="105%"/>
    </style:style>
    <style:style style:name="T143" style:family="text">
      <style:text-properties fo:font-size="8pt" fo:letter-spacing="-0.0047in" style:font-size-asian="8pt" style:text-scale="105%"/>
    </style:style>
    <style:style style:name="T144" style:family="text">
      <style:text-properties fo:font-size="8pt" fo:letter-spacing="-0.0043in" style:font-size-asian="8pt" style:text-scale="105%"/>
    </style:style>
    <style:style style:name="T145" style:family="text">
      <style:text-properties fo:font-size="8.5pt" style:font-size-asian="8.5pt"/>
    </style:style>
    <style:style style:name="T146" style:family="text">
      <style:text-properties fo:font-size="8.5pt" fo:letter-spacing="0.0555in" style:font-size-asian="8.5pt"/>
    </style:style>
    <style:style style:name="T147" style:family="text">
      <style:text-properties fo:font-size="8.5pt" fo:letter-spacing="0.028in" style:font-size-asian="8.5pt"/>
    </style:style>
    <style:style style:name="T148" style:family="text">
      <style:text-properties fo:color="#ffffff" fo:font-size="7.5pt" fo:letter-spacing="-0.0016in" fo:font-weight="bold" style:font-size-asian="7.5pt" style:font-weight-asian="bold" style:text-scale="105%"/>
    </style:style>
    <style:style style:name="T149" style:family="text">
      <style:text-properties fo:color="#ffffff" fo:font-size="7.5pt" fo:font-weight="bold" style:font-size-asian="7.5pt" style:font-weight-asian="bold" style:text-scale="105%"/>
    </style:style>
    <style:style style:name="T150" style:family="text">
      <style:text-properties fo:color="#ffffff" fo:font-size="7.5pt" fo:letter-spacing="-0.0043in" fo:font-weight="bold" style:font-size-asian="7.5pt" style:font-weight-asian="bold" style:text-scale="105%"/>
    </style:style>
    <style:style style:name="T151" style:family="text">
      <style:text-properties fo:font-size="7.5pt" fo:font-weight="bold" style:font-size-asian="7.5pt" style:font-weight-asian="bold" style:text-scale="105%"/>
    </style:style>
    <style:style style:name="T152" style:family="text">
      <style:text-properties fo:font-size="7.5pt" fo:letter-spacing="-0.0075in" fo:font-weight="bold" style:font-size-asian="7.5pt" style:font-weight-asian="bold" style:text-scale="105%"/>
    </style:style>
    <style:style style:name="T153" style:family="text">
      <style:text-properties fo:font-size="7.5pt" style:font-size-asian="7.5pt" style:text-scale="105%"/>
    </style:style>
    <style:style style:name="T154" style:family="text">
      <style:text-properties fo:font-size="7.5pt" fo:letter-spacing="-0.0047in" style:font-size-asian="7.5pt" style:text-scale="105%"/>
    </style:style>
    <style:style style:name="T155" style:family="text">
      <style:text-properties fo:font-size="7.5pt" fo:letter-spacing="-0.0035in" style:font-size-asian="7.5pt" style:text-scale="105%"/>
    </style:style>
    <style:style style:name="T156" style:family="text">
      <style:text-properties fo:font-size="7.5pt" fo:letter-spacing="-0.0043in" style:font-size-asian="7.5pt" style:text-scale="105%"/>
    </style:style>
    <style:style style:name="T157" style:family="text">
      <style:text-properties fo:font-size="7.5pt" fo:letter-spacing="-0.0016in" style:font-size-asian="7.5pt" style:text-scale="105%"/>
    </style:style>
    <style:style style:name="T158" style:family="text">
      <style:text-properties fo:font-size="7.5pt" fo:letter-spacing="-0.0016in" fo:font-weight="bold" style:font-size-asian="7.5pt" style:font-weight-asian="bold" style:text-scale="105%"/>
    </style:style>
    <style:style style:name="T159" style:family="text">
      <style:text-properties fo:font-size="7.5pt" fo:letter-spacing="-0.0028in" style:font-size-asian="7.5pt" style:text-scale="105%"/>
    </style:style>
    <style:style style:name="T160" style:family="text">
      <style:text-properties fo:font-size="7.5pt" fo:letter-spacing="-0.002in" style:font-size-asian="7.5pt" style:text-scale="105%"/>
    </style:style>
    <style:style style:name="T161" style:family="text">
      <style:text-properties fo:color="#050505" fo:font-size="8pt" style:font-size-asian="8pt"/>
    </style:style>
    <style:style style:name="T162" style:family="text">
      <style:text-properties fo:color="#050505" fo:font-size="8pt" fo:letter-spacing="-0.0083in" style:font-size-asian="8pt"/>
    </style:style>
    <style:style style:name="T163" style:family="text">
      <style:text-properties fo:color="#050505" fo:font-size="8pt" fo:letter-spacing="-0.0063in" style:font-size-asian="8pt"/>
    </style:style>
    <style:style style:name="T164" style:family="text">
      <style:text-properties fo:color="#050505" fo:font-size="8pt" fo:letter-spacing="-0.0075in" style:font-size-asian="8pt"/>
    </style:style>
    <style:style style:name="T165" style:family="text">
      <style:text-properties fo:color="#050505" fo:font-size="8pt" fo:letter-spacing="0.0161in" style:font-size-asian="8pt"/>
    </style:style>
    <style:style style:name="T166" style:family="text">
      <style:text-properties fo:color="#050505" fo:font-size="8pt" fo:letter-spacing="0.0209in" style:font-size-asian="8pt"/>
    </style:style>
    <style:style style:name="T167" style:family="text">
      <style:text-properties fo:color="#050505" fo:font-size="8pt" fo:letter-spacing="-0.0035in" style:font-size-asian="8pt"/>
    </style:style>
    <style:style style:name="T168" style:family="text">
      <style:text-properties fo:color="#212121" fo:font-size="8pt" style:font-size-asian="8pt"/>
    </style:style>
    <style:style style:name="T169" style:family="text">
      <style:text-properties fo:color="#343434" fo:font-size="8pt" style:font-size-asian="8pt"/>
    </style:style>
    <style:style style:name="T170" style:family="text">
      <style:text-properties fo:color="#050505" fo:font-size="8pt" fo:letter-spacing="-0.0043in" style:font-size-asian="8pt"/>
    </style:style>
    <style:style style:name="T171" style:family="text">
      <style:text-properties fo:color="#444444" fo:font-size="8pt" style:font-size-asian="8pt"/>
    </style:style>
    <style:style style:name="T172" style:family="text">
      <style:text-properties fo:color="#444444" fo:font-size="8pt" fo:letter-spacing="-0.0102in" style:font-size-asian="8pt"/>
    </style:style>
    <style:style style:name="T173" style:family="text">
      <style:text-properties fo:color="#050505" fo:font-size="8pt" fo:letter-spacing="-0.0008in" style:font-size-asian="8pt"/>
    </style:style>
    <style:style style:name="T174" style:family="text">
      <style:text-properties fo:color="#050505" fo:font-size="8pt" fo:letter-spacing="0.028in" style:font-size-asian="8pt"/>
    </style:style>
    <style:style style:name="T175" style:family="text">
      <style:text-properties fo:color="#050505" fo:font-size="8.5pt" style:font-size-asian="8.5pt"/>
    </style:style>
    <style:style style:name="T176" style:family="text">
      <style:text-properties fo:color="#444444" fo:font-size="8.5pt" style:font-size-asian="8.5pt"/>
    </style:style>
    <style:style style:name="T177" style:family="text">
      <style:text-properties fo:color="#212121" fo:font-size="8.5pt" style:font-size-asian="8.5pt"/>
    </style:style>
    <style:style style:name="T178" style:family="text">
      <style:text-properties fo:color="#212121" fo:font-size="8.5pt" fo:letter-spacing="-0.0016in" style:font-size-asian="8.5pt"/>
    </style:style>
    <style:style style:name="T179" style:family="text">
      <style:text-properties fo:color="#343434" fo:font-size="8.5pt" style:font-size-asian="8.5pt"/>
    </style:style>
    <style:style style:name="T180" style:family="text">
      <style:text-properties fo:color="#343434" fo:font-size="8.5pt" fo:letter-spacing="-0.0016in" style:font-size-asian="8.5pt"/>
    </style:style>
    <style:style style:name="T181" style:family="text">
      <style:text-properties fo:color="#050505" fo:font-size="8.5pt" fo:letter-spacing="0.022in" style:font-size-asian="8.5pt"/>
    </style:style>
    <style:style style:name="T182" style:family="text">
      <style:text-properties fo:color="#050505" fo:font-size="8.5pt" fo:letter-spacing="-0.0016in" style:font-size-asian="8.5pt"/>
    </style:style>
    <style:style style:name="T183" style:family="text">
      <style:text-properties fo:color="#050505" fo:font-size="8.5pt" fo:letter-spacing="0.028in" style:font-size-asian="8.5pt"/>
    </style:style>
    <style:style style:name="T184" style:family="text">
      <style:text-properties fo:color="#343434" fo:font-size="8.5pt" fo:letter-spacing="0.0209in" style:font-size-asian="8.5pt"/>
    </style:style>
    <style:style style:name="T185" style:family="text">
      <style:text-properties fo:color="#050505" fo:font-size="8.5pt" fo:letter-spacing="0.0555in" style:font-size-asian="8.5pt"/>
    </style:style>
    <style:style style:name="T186" style:family="text">
      <style:text-properties fo:color="#343434" fo:font-size="8.5pt" fo:letter-spacing="0.0555in" style:font-size-asian="8.5pt"/>
    </style:style>
    <style:style style:name="T187" style:family="text">
      <style:text-properties fo:color="#050505" fo:font-size="8.5pt" fo:letter-spacing="0.0201in" style:font-size-asian="8.5pt"/>
    </style:style>
    <style:style style:name="T188" style:family="text">
      <style:text-properties fo:color="#212121" fo:font-size="8.5pt" fo:letter-spacing="0.0209in" style:font-size-asian="8.5pt"/>
    </style:style>
    <style:style style:name="T189" style:family="text">
      <style:text-properties fo:color="#050505" fo:font-size="8.5pt" fo:letter-spacing="0.0181in" style:font-size-asian="8.5pt"/>
    </style:style>
    <style:style style:name="T190" style:family="text">
      <style:text-properties fo:color="#050505" fo:font-size="8.5pt" fo:letter-spacing="0.0217in" style:font-size-asian="8.5pt"/>
    </style:style>
    <style:style style:name="T191" style:family="text">
      <style:text-properties fo:color="#050505" fo:font-size="8.5pt" fo:letter-spacing="0.0071in" style:font-size-asian="8.5pt"/>
    </style:style>
    <style:style style:name="T192" style:family="text">
      <style:text-properties fo:color="#050505" fo:font-size="8.5pt" fo:letter-spacing="0.0075in" style:font-size-asian="8.5pt"/>
    </style:style>
    <style:style style:name="T193" style:family="text">
      <style:text-properties fo:color="#050505" fo:font-size="8.5pt" fo:letter-spacing="-0.0047in" style:font-size-asian="8.5pt"/>
    </style:style>
    <style:style style:name="T194" style:family="text">
      <style:text-properties fo:color="#444444" fo:font-size="8.5pt" fo:letter-spacing="-0.0083in" style:font-size-asian="8.5pt"/>
    </style:style>
    <style:style style:name="T195" style:family="text">
      <style:text-properties fo:color="#050505" fo:font-size="8.5pt" fo:letter-spacing="-0.0008in" style:font-size-asian="8.5pt"/>
    </style:style>
    <style:style style:name="T196" style:family="text">
      <style:text-properties fo:color="#050505" fo:font-size="8.5pt" fo:letter-spacing="0.0008in" style:font-size-asian="8.5pt"/>
    </style:style>
    <style:style style:name="T197" style:family="text">
      <style:text-properties fo:color="#444444" fo:font-size="8.5pt" fo:letter-spacing="-0.0016in" style:font-size-asian="8.5pt"/>
    </style:style>
    <style:style style:name="T198" style:family="text">
      <style:text-properties fo:color="#050505" fo:font-size="8.5pt" fo:font-weight="bold" style:font-size-asian="8.5pt" style:font-weight-asian="bold"/>
    </style:style>
    <style:style style:name="T199" style:family="text">
      <style:text-properties fo:color="#050505" fo:font-size="8.5pt" fo:letter-spacing="0.0098in" fo:font-weight="bold" style:font-size-asian="8.5pt" style:font-weight-asian="bold"/>
    </style:style>
    <style:style style:name="T200" style:family="text">
      <style:text-properties fo:color="#050505" fo:font-size="8.5pt" fo:letter-spacing="-0.0016in" fo:font-weight="bold" style:font-size-asian="8.5pt" style:font-weight-asian="bold"/>
    </style:style>
    <style:style style:name="T201" style:family="text">
      <style:text-properties style:font-name="Verdana" fo:font-size="8pt" fo:letter-spacing="-0.0016in" style:text-underline-style="solid" style:text-underline-width="auto" style:text-underline-color="font-color" fo:font-weight="bold" style:font-size-asian="8pt" style:font-weight-asian="bold"/>
    </style:style>
    <style:style style:name="T202" style:family="text">
      <style:text-properties style:font-name="Verdana" fo:font-size="8pt" fo:letter-spacing="-0.0047in" style:text-underline-style="solid" style:text-underline-width="auto" style:text-underline-color="font-color" fo:font-weight="bold" style:font-size-asian="8pt" style:font-weight-asian="bold"/>
    </style:style>
    <style:style style:name="T203" style:family="text">
      <style:text-properties style:font-name="Verdana" fo:font-size="8pt" fo:letter-spacing="-0.0028in" fo:font-weight="bold" style:font-size-asian="8pt" style:font-weight-asian="bold"/>
    </style:style>
    <style:style style:name="T204" style:family="text">
      <style:text-properties style:font-name="Verdana" fo:font-size="8pt" fo:letter-spacing="-0.0098in" fo:font-weight="bold" style:font-size-asian="8pt" style:font-weight-asian="bold"/>
    </style:style>
    <style:style style:name="T205" style:family="text">
      <style:text-properties style:font-name="Verdana" fo:font-size="8pt" style:font-size-asian="8pt"/>
    </style:style>
    <style:style style:name="T206" style:family="text">
      <style:text-properties style:font-name="Verdana" fo:font-size="8pt" fo:letter-spacing="-0.0008in" style:font-size-asian="8pt"/>
    </style:style>
    <style:style style:name="T207" style:family="text">
      <style:text-properties style:font-name="Verdana" fo:font-size="8pt" fo:letter-spacing="0.0008in" fo:font-weight="bold" style:font-size-asian="8pt" style:font-weight-asian="bold"/>
    </style:style>
    <style:style style:name="T208" style:family="text">
      <style:text-properties style:font-name="Verdana" fo:font-size="8pt" fo:letter-spacing="-0.0035in" style:font-size-asian="8pt"/>
    </style:style>
    <style:style style:name="T209" style:family="text">
      <style:text-properties style:font-name="Verdana" fo:font-size="8pt" fo:letter-spacing="-0.002in" style:font-size-asian="8pt"/>
    </style:style>
    <style:style style:name="T210" style:family="text">
      <style:text-properties style:font-name="Verdana" fo:font-size="8pt" fo:letter-spacing="-0.0035in" fo:font-weight="bold" style:font-size-asian="8pt" style:font-weight-asian="bold"/>
    </style:style>
    <style:style style:name="T211" style:family="text">
      <style:text-properties style:font-name="Verdana" fo:font-size="8pt" fo:letter-spacing="0.028in" fo:font-weight="bold" style:font-size-asian="8pt" style:font-weight-asian="bold"/>
    </style:style>
    <style:style style:name="T212" style:family="text">
      <style:text-properties style:font-name="Verdana" fo:font-size="8pt" fo:letter-spacing="0.0028in" fo:font-weight="bold" style:font-size-asian="8pt" style:font-weight-asian="bold"/>
    </style:style>
    <style:style style:name="T213" style:family="text">
      <style:text-properties style:font-name="Verdana" fo:font-size="8pt" fo:letter-spacing="0.0445in" fo:font-weight="bold" style:font-size-asian="8pt" style:font-weight-asian="bold"/>
    </style:style>
    <style:style style:name="T214" style:family="text">
      <style:text-properties style:font-name="Verdana" fo:font-size="8pt" fo:letter-spacing="0.0035in" fo:font-weight="bold" style:font-size-asian="8pt" style:font-weight-asian="bold"/>
    </style:style>
    <style:style style:name="T215" style:family="text">
      <style:text-properties style:font-name="Verdana" fo:font-size="8pt" fo:letter-spacing="0.0083in" fo:font-weight="bold" style:font-size-asian="8pt" style:font-weight-asian="bold"/>
    </style:style>
    <style:style style:name="T216" style:family="text">
      <style:text-properties style:font-name="Verdana" fo:font-size="8pt" fo:letter-spacing="0.0028in" style:font-size-asian="8pt"/>
    </style:style>
    <style:style style:name="T217" style:family="text">
      <style:text-properties style:font-name="Verdana" fo:font-size="8pt" fo:letter-spacing="-0.0016in" style:font-size-asian="8pt"/>
    </style:style>
    <style:style style:name="T218" style:family="text">
      <style:text-properties style:font-name="Verdana" fo:font-size="5pt" fo:letter-spacing="-0.0016in" fo:font-weight="bold" style:font-size-asian="5pt" style:font-weight-asian="bold"/>
    </style:style>
    <style:style style:name="T219" style:family="text">
      <style:text-properties style:font-name="Verdana" fo:font-size="5pt" fo:font-weight="bold" style:font-size-asian="5pt" style:font-weight-asian="bold"/>
    </style:style>
    <style:style style:name="T220" style:family="text">
      <style:text-properties style:font-name="Verdana" fo:font-size="5pt" fo:letter-spacing="-0.002in" fo:font-weight="bold" style:font-size-asian="5pt" style:font-weight-asian="bold"/>
    </style:style>
    <style:style style:name="T221" style:family="text">
      <style:text-properties style:font-name="Verdana" fo:font-size="5pt" fo:letter-spacing="-0.0035in" fo:font-weight="bold" style:font-size-asian="5pt" style:font-weight-asian="bold"/>
    </style:style>
    <style:style style:name="T222" style:family="text">
      <style:text-properties fo:color="#000009" style:font-name="Verdana" fo:font-size="5pt" fo:font-weight="bold" style:font-size-asian="5pt" style:font-weight-asian="bold"/>
    </style:style>
    <style:style style:name="T223" style:family="text">
      <style:text-properties fo:color="#000009" style:font-name="Verdana" fo:font-size="5pt" fo:letter-spacing="-0.0063in" fo:font-weight="bold" style:font-size-asian="5pt" style:font-weight-asian="bold"/>
    </style:style>
    <style:style style:name="T224" style:family="text">
      <style:text-properties fo:color="#000009" style:font-name="Verdana" fo:font-size="5pt" fo:letter-spacing="0.028in" fo:font-weight="bold" style:font-size-asian="5pt" style:font-weight-asian="bold"/>
    </style:style>
    <style:style style:name="T225" style:family="text">
      <style:text-properties fo:color="#000009" style:font-name="Verdana" fo:font-size="5pt" fo:letter-spacing="-0.0016in" fo:font-weight="bold" style:font-size-asian="5pt" style:font-weight-asian="bold"/>
    </style:style>
    <style:style style:name="T226" style:family="text">
      <style:text-properties style:font-name="Verdana" fo:font-size="5pt" style:font-size-asian="5pt"/>
    </style:style>
    <style:style style:name="T227" style:family="text">
      <style:text-properties style:font-name="Verdana" fo:font-size="5pt" fo:letter-spacing="0.028in" style:font-size-asian="5pt"/>
    </style:style>
    <style:style style:name="T228" style:family="text">
      <style:text-properties style:font-name="Verdana" fo:font-size="5pt" fo:letter-spacing="-0.0043in" style:font-size-asian="5pt"/>
    </style:style>
    <style:style style:name="T229" style:family="text">
      <style:text-properties style:font-name="Verdana" fo:font-size="5pt" fo:letter-spacing="-0.0063in" style:font-size-asian="5pt"/>
    </style:style>
    <style:style style:name="T230" style:family="text">
      <style:text-properties style:font-name="Verdana" fo:font-size="5pt" fo:letter-spacing="-0.0035in" style:font-size-asian="5pt"/>
    </style:style>
    <style:style style:name="T231" style:family="text">
      <style:text-properties fo:color="#000009" style:font-name="Verdana" fo:font-size="5pt" style:font-size-asian="5pt"/>
    </style:style>
    <style:style style:name="T232" style:family="text">
      <style:text-properties fo:color="#000009" style:font-name="Verdana" fo:font-size="5pt" fo:letter-spacing="0.028in" style:font-size-asian="5pt"/>
    </style:style>
    <style:style style:name="T233" style:family="text">
      <style:text-properties fo:color="#000009" style:font-name="Verdana" fo:font-size="5pt" fo:letter-spacing="-0.0035in" style:font-size-asian="5pt"/>
    </style:style>
    <style:style style:name="T234" style:family="text">
      <style:text-properties fo:color="#000009" style:font-name="Verdana" fo:font-size="5pt" fo:letter-spacing="-0.0016in" style:font-size-asian="5pt"/>
    </style:style>
    <style:style style:name="T235" style:family="text">
      <style:text-properties style:font-name="Verdana" fo:font-size="7pt" fo:font-weight="bold" style:font-size-asian="7pt" style:font-weight-asian="bold"/>
    </style:style>
    <style:style style:name="T236" style:family="text">
      <style:text-properties style:font-name="Verdana" fo:font-size="7pt" style:font-size-asian="7pt"/>
    </style:style>
    <style:style style:name="T237" style:family="text">
      <style:text-properties style:font-name="Verdana" fo:font-size="7pt" fo:letter-spacing="0.028in" style:font-size-asian="7pt"/>
    </style:style>
    <style:style style:name="T238" style:family="text">
      <style:text-properties fo:color="#080808" fo:font-size="7.5pt" style:font-size-asian="7.5pt" style:text-scale="110%"/>
    </style:style>
    <style:style style:name="T239" style:family="text">
      <style:text-properties fo:color="#080808" fo:font-size="7.5pt" fo:letter-spacing="-0.0016in" style:font-size-asian="7.5pt" style:text-scale="110%"/>
    </style:style>
    <style:style style:name="T240" style:family="text">
      <style:text-properties fo:color="#080808" fo:font-size="7.5pt" style:font-size-asian="7.5pt" style:text-scale="105%"/>
    </style:style>
    <style:style style:name="T241" style:family="text">
      <style:text-properties fo:color="#080808" fo:font-size="7.5pt" fo:letter-spacing="0.0165in" style:font-size-asian="7.5pt" style:text-scale="105%"/>
    </style:style>
    <style:style style:name="T242" style:family="text">
      <style:text-properties fo:color="#080808" fo:font-size="7.5pt" fo:letter-spacing="0.0173in" style:font-size-asian="7.5pt" style:text-scale="105%"/>
    </style:style>
    <style:style style:name="T243" style:family="text">
      <style:text-properties fo:color="#080808" fo:font-size="7.5pt" fo:letter-spacing="0.0244in" style:font-size-asian="7.5pt" style:text-scale="105%"/>
    </style:style>
    <style:style style:name="T244" style:family="text">
      <style:text-properties fo:color="#080808" fo:font-size="7.5pt" fo:letter-spacing="0.028in" style:font-size-asian="7.5pt" style:text-scale="105%"/>
    </style:style>
    <style:style style:name="T245" style:family="text">
      <style:text-properties fo:color="#080808" fo:font-size="7.5pt" fo:letter-spacing="0.0252in" style:font-size-asian="7.5pt" style:text-scale="105%"/>
    </style:style>
    <style:style style:name="T246" style:family="text">
      <style:text-properties fo:color="#080808" fo:font-size="7.5pt" fo:letter-spacing="-0.0008in" style:font-size-asian="7.5pt" style:text-scale="110%"/>
    </style:style>
    <style:style style:name="T247" style:family="text">
      <style:text-properties fo:color="#080808" fo:font-size="7.5pt" fo:letter-spacing="-0.0071in" style:font-size-asian="7.5pt" style:text-scale="110%"/>
    </style:style>
    <style:style style:name="T248" style:family="text">
      <style:text-properties fo:color="#080808" fo:font-size="7.5pt" fo:letter-spacing="-0.0028in" style:font-size-asian="7.5pt" style:text-scale="110%"/>
    </style:style>
    <style:style style:name="T249" style:family="text">
      <style:text-properties fo:color="#080808" fo:font-size="7.5pt" fo:letter-spacing="-0.0063in" style:font-size-asian="7.5pt" style:text-scale="110%"/>
    </style:style>
    <style:style style:name="T250" style:family="text">
      <style:text-properties fo:color="#080808" fo:font-size="7.5pt" fo:letter-spacing="-0.0047in" style:font-size-asian="7.5pt" style:text-scale="110%"/>
    </style:style>
    <style:style style:name="T251" style:family="text">
      <style:text-properties fo:color="#080808" fo:font-size="7.5pt" fo:letter-spacing="-0.0035in" style:font-size-asian="7.5pt" style:text-scale="110%"/>
    </style:style>
    <style:style style:name="T252" style:family="text">
      <style:text-properties fo:color="#080808" fo:font-size="8pt" style:font-size-asian="8pt" style:text-scale="110%"/>
    </style:style>
    <style:style style:name="T253" style:family="text">
      <style:text-properties fo:color="#080808" fo:font-size="8pt" fo:letter-spacing="-0.0047in" style:font-size-asian="8pt" style:text-scale="110%"/>
    </style:style>
    <style:style style:name="T254" style:family="text">
      <style:text-properties fo:color="#080808" fo:font-size="7.5pt" fo:letter-spacing="-0.002in" style:font-size-asian="7.5pt" style:text-scale="110%"/>
    </style:style>
    <style:style style:name="T255" style:family="text">
      <style:text-properties fo:color="#080808" style:font-name="Times New Roman" fo:font-size="8.5pt" style:font-size-asian="8.5pt" style:text-scale="110%"/>
    </style:style>
    <style:style style:name="T256" style:family="text">
      <style:text-properties fo:color="#080808" fo:font-size="7.5pt" fo:letter-spacing="0.0272in" style:font-size-asian="7.5pt" style:text-scale="110%"/>
    </style:style>
    <style:style style:name="T257" style:family="text">
      <style:text-properties fo:color="#1d1d1d" fo:font-size="7.5pt" style:font-size-asian="7.5pt" style:text-scale="110%"/>
    </style:style>
    <style:style style:name="T258" style:family="text">
      <style:text-properties fo:color="#080808" fo:font-weight="bold" style:font-weight-asian="bold" style:text-scale="105%"/>
    </style:style>
    <style:style style:name="T259" style:family="text">
      <style:text-properties fo:color="#080808" style:text-scale="105%"/>
    </style:style>
    <style:style style:name="T260" style:family="text">
      <style:text-properties fo:color="#080808" fo:letter-spacing="0.028in" style:text-scale="105%"/>
    </style:style>
    <style:style style:name="T261" style:family="text">
      <style:text-properties fo:color="#1d1d1d" style:text-scale="105%"/>
    </style:style>
    <style:style style:name="T262" style:family="text">
      <style:text-properties fo:color="#1d1d1d" fo:letter-spacing="0.028in" style:text-scale="105%"/>
    </style:style>
    <style:style style:name="T263" style:family="text">
      <style:text-properties fo:color="#080808" fo:letter-spacing="0.0264in" style:text-scale="105%"/>
    </style:style>
    <style:style style:name="T264" style:family="text">
      <style:text-properties fo:color="#080808" fo:letter-spacing="0.0256in" style:text-scale="105%"/>
    </style:style>
    <style:style style:name="T265" style:family="text">
      <style:text-properties fo:color="#080808" fo:letter-spacing="0.0228in" style:text-scale="105%"/>
    </style:style>
    <style:style style:name="T266" style:family="text">
      <style:text-properties fo:color="#080808" fo:letter-spacing="0.0272in" style:text-scale="105%"/>
    </style:style>
    <style:style style:name="T267" style:family="text">
      <style:text-properties fo:color="#080808" fo:letter-spacing="0.028in" fo:font-weight="bold" style:font-weight-asian="bold" style:text-scale="105%"/>
    </style:style>
    <style:style style:name="T268" style:family="text">
      <style:text-properties fo:color="#080808" fo:letter-spacing="0.022in" style:text-scale="105%"/>
    </style:style>
    <style:style style:name="T269" style:family="text">
      <style:text-properties fo:color="#080808" fo:letter-spacing="0.0252in" style:text-scale="105%"/>
    </style:style>
    <style:style style:name="T270" style:family="text">
      <style:text-properties fo:color="#080808" fo:letter-spacing="0.0181in" style:text-scale="105%"/>
    </style:style>
    <style:style style:name="T271" style:family="text">
      <style:text-properties fo:color="#080808" fo:letter-spacing="0.0217in" style:text-scale="105%"/>
    </style:style>
    <style:style style:name="T272" style:family="text">
      <style:text-properties fo:color="#080808" fo:letter-spacing="0.0193in" style:text-scale="105%"/>
    </style:style>
    <style:style style:name="T273" style:family="text">
      <style:text-properties fo:color="#080808" fo:letter-spacing="0.0134in" style:text-scale="105%"/>
    </style:style>
    <style:style style:name="T274" style:family="text">
      <style:text-properties fo:color="#080808" fo:letter-spacing="0.0165in" style:text-scale="105%"/>
    </style:style>
    <style:style style:name="T275" style:family="text">
      <style:text-properties fo:color="#080808" fo:letter-spacing="0.0201in" style:text-scale="105%"/>
    </style:style>
    <style:style style:name="T276" style:family="text">
      <style:text-properties fo:color="#080808" fo:letter-spacing="0.0126in" style:text-scale="105%"/>
    </style:style>
    <style:style style:name="T277" style:family="text">
      <style:text-properties fo:color="#080808" fo:letter-spacing="0.0173in" style:text-scale="105%"/>
    </style:style>
    <style:style style:name="T278" style:family="text">
      <style:text-properties fo:color="#080808" fo:letter-spacing="0.0102in" style:text-scale="105%"/>
    </style:style>
    <style:style style:name="T279" style:family="text">
      <style:text-properties fo:color="#080808" fo:font-size="7.5pt" fo:font-weight="bold" style:font-size-asian="7.5pt" style:font-weight-asian="bold" style:text-scale="110%"/>
    </style:style>
    <style:style style:name="T280" style:family="text">
      <style:text-properties fo:color="#080808" fo:font-size="7.5pt" fo:letter-spacing="0.028in" fo:font-weight="bold" style:font-size-asian="7.5pt" style:font-weight-asian="bold" style:text-scale="110%"/>
    </style:style>
    <style:style style:name="T281" style:family="text">
      <style:text-properties fo:color="#080808" style:text-scale="110%"/>
    </style:style>
    <style:style style:name="T282" style:family="text">
      <style:text-properties fo:color="#080808" fo:letter-spacing="0.0008in" style:text-scale="110%"/>
    </style:style>
    <style:style style:name="T283" style:family="text">
      <style:text-properties fo:color="#080808" fo:letter-spacing="-0.0071in" style:text-scale="110%"/>
    </style:style>
    <style:style style:name="T284" style:family="text">
      <style:text-properties fo:color="#080808" fo:letter-spacing="-0.0083in" style:text-scale="110%"/>
    </style:style>
    <style:style style:name="T285" style:family="text">
      <style:text-properties fo:color="#080808" fo:letter-spacing="-0.0028in" style:text-scale="110%"/>
    </style:style>
    <style:style style:name="T286" style:family="text">
      <style:text-properties fo:color="#080808" fo:letter-spacing="-0.002in" style:text-scale="110%"/>
    </style:style>
    <style:style style:name="T287" style:family="text">
      <style:text-properties fo:color="#080808" fo:letter-spacing="-0.0008in" style:text-scale="110%"/>
    </style:style>
    <style:style style:name="T288" style:family="text">
      <style:text-properties fo:color="#080808" fo:letter-spacing="-0.0016in" style:text-scale="110%"/>
    </style:style>
    <style:style style:name="T289" style:family="text">
      <style:text-properties fo:color="#080808" style:font-name="Times New Roman" fo:font-size="8.5pt" fo:font-weight="bold" style:font-size-asian="8.5pt" style:font-weight-asian="bold"/>
    </style:style>
    <style:style style:name="T290" style:family="text">
      <style:text-properties fo:color="#080808" style:font-name="Times New Roman" fo:font-size="8.5pt" fo:letter-spacing="0.0283in" fo:font-weight="bold" style:font-size-asian="8.5pt" style:font-weight-asian="bold"/>
    </style:style>
    <style:style style:name="T291" style:family="text">
      <style:text-properties fo:color="#080808" style:font-name="Times New Roman" fo:font-size="8.5pt" fo:letter-spacing="0.0252in" fo:font-weight="bold" style:font-size-asian="8.5pt" style:font-weight-asian="bold"/>
    </style:style>
    <style:style style:name="T292" style:family="text">
      <style:text-properties fo:color="#080808" style:font-name="Times New Roman" fo:font-size="8.5pt" fo:letter-spacing="0.0193in" fo:font-weight="bold" style:font-size-asian="8.5pt" style:font-weight-asian="bold"/>
    </style:style>
    <style:style style:name="T293" style:family="text">
      <style:text-properties fo:color="#080808" style:font-name="Times New Roman" fo:font-size="8.5pt" fo:letter-spacing="-0.0016in" fo:font-weight="bold" style:font-size-asian="8.5pt" style:font-weight-asian="bold"/>
    </style:style>
    <style:style style:name="T294" style:family="text">
      <style:text-properties fo:color="#080808" fo:font-size="8.5pt" fo:font-weight="bold" style:font-size-asian="8.5pt" style:font-weight-asian="bold" style:text-scale="110%"/>
    </style:style>
    <style:style style:name="T295" style:family="text">
      <style:text-properties fo:color="#080808" fo:font-size="8.5pt" fo:letter-spacing="-0.0035in" fo:font-weight="bold" style:font-size-asian="8.5pt" style:font-weight-asian="bold" style:text-scale="110%"/>
    </style:style>
    <style:style style:name="T296" style:family="text">
      <style:text-properties fo:color="#080808" fo:font-size="8.5pt" fo:letter-spacing="-0.0043in" fo:font-weight="bold" style:font-size-asian="8.5pt" style:font-weight-asian="bold" style:text-scale="110%"/>
    </style:style>
    <style:style style:name="T297" style:family="text">
      <style:text-properties fo:color="#080808" fo:font-size="8.5pt" fo:letter-spacing="-0.0047in" fo:font-weight="bold" style:font-size-asian="8.5pt" style:font-weight-asian="bold" style:text-scale="110%"/>
    </style:style>
    <style:style style:name="T298" style:family="text">
      <style:text-properties fo:color="#080808" fo:font-size="8.5pt" fo:letter-spacing="0.0016in" fo:font-weight="bold" style:font-size-asian="8.5pt" style:font-weight-asian="bold" style:text-scale="110%"/>
    </style:style>
    <style:style style:name="T299" style:family="text">
      <style:text-properties fo:color="#080808" fo:font-size="8.5pt" fo:letter-spacing="-0.0016in" fo:font-weight="bold" style:font-size-asian="8.5pt" style:font-weight-asian="bold" style:text-scale="110%"/>
    </style:style>
    <style:style style:name="T300" style:family="text">
      <style:text-properties style:font-name="Verdana" fo:font-size="7.5pt" style:text-underline-style="solid" style:text-underline-width="auto" style:text-underline-color="font-color" fo:font-weight="bold" style:font-size-asian="7.5pt" style:font-weight-asian="bold" style:text-scale="105%"/>
    </style:style>
    <style:style style:name="T301" style:family="text">
      <style:text-properties style:font-name="Verdana" fo:font-size="7.5pt" fo:letter-spacing="-0.0075in" style:text-underline-style="solid" style:text-underline-width="auto" style:text-underline-color="font-color" fo:font-weight="bold" style:font-size-asian="7.5pt" style:font-weight-asian="bold" style:text-scale="105%"/>
    </style:style>
    <style:style style:name="T302" style:family="text">
      <style:text-properties style:font-name="Verdana" fo:font-size="7.5pt" fo:letter-spacing="-0.0071in" style:text-underline-style="solid" style:text-underline-width="auto" style:text-underline-color="font-color" fo:font-weight="bold" style:font-size-asian="7.5pt" style:font-weight-asian="bold" style:text-scale="105%"/>
    </style:style>
    <style:style style:name="T303" style:family="text">
      <style:text-properties style:font-name="Verdana" fo:font-size="7.5pt" fo:letter-spacing="-0.0016in" style:text-underline-style="solid" style:text-underline-width="auto" style:text-underline-color="font-color" fo:font-weight="bold" style:font-size-asian="7.5pt" style:font-weight-asian="bold" style:text-scale="105%"/>
    </style:style>
    <style:style style:name="T304" style:family="text">
      <style:text-properties style:font-name="Verdana" fo:font-size="7.5pt" fo:letter-spacing="-0.0016in" fo:font-weight="bold" style:font-size-asian="7.5pt" style:font-weight-asian="bold" style:text-scale="105%"/>
    </style:style>
    <style:style style:name="T305" style:family="text">
      <style:text-properties style:font-name="Verdana" fo:font-size="7.5pt" fo:font-weight="bold" style:font-size-asian="7.5pt" style:font-weight-asian="bold"/>
    </style:style>
    <style:style style:name="T306" style:family="text">
      <style:text-properties style:font-name="Verdana" fo:font-size="7.5pt" fo:letter-spacing="-0.0028in" fo:font-weight="bold" style:font-size-asian="7.5pt" style:font-weight-asian="bold" style:text-scale="105%"/>
    </style:style>
    <style:style style:name="T307" style:family="text">
      <style:text-properties style:font-name="Verdana" fo:font-size="7.5pt" fo:font-weight="bold" style:font-size-asian="7.5pt" style:font-weight-asian="bold" style:text-scale="105%"/>
    </style:style>
    <style:style style:name="T308" style:family="text">
      <style:text-properties style:font-name="Verdana" fo:font-size="7.5pt" fo:letter-spacing="-0.0047in" fo:font-weight="bold" style:font-size-asian="7.5pt" style:font-weight-asian="bold" style:text-scale="105%"/>
    </style:style>
    <style:style style:name="T309" style:family="text">
      <style:text-properties style:font-name="Verdana" fo:font-size="7.5pt" style:font-size-asian="7.5pt" style:text-scale="105%"/>
    </style:style>
    <style:style style:name="T310" style:family="text">
      <style:text-properties style:font-name="Verdana" fo:font-size="7.5pt" fo:letter-spacing="0.0047in" style:font-size-asian="7.5pt" style:text-scale="105%"/>
    </style:style>
    <style:style style:name="T311" style:family="text">
      <style:text-properties style:font-name="Verdana" fo:font-size="7.5pt" fo:letter-spacing="0.0047in" fo:font-weight="bold" style:font-size-asian="7.5pt" style:font-weight-asian="bold" style:text-scale="105%"/>
    </style:style>
    <style:style style:name="T312" style:family="text">
      <style:text-properties style:font-name="Verdana" fo:font-size="7.5pt" fo:letter-spacing="0.0043in" fo:font-weight="bold" style:font-size-asian="7.5pt" style:font-weight-asian="bold" style:text-scale="105%"/>
    </style:style>
    <style:style style:name="T313" style:family="text">
      <style:text-properties style:font-name="Verdana" fo:font-weight="bold" style:font-weight-asian="bold" style:text-scale="105%"/>
    </style:style>
    <style:style style:name="T314" style:family="text">
      <style:text-properties style:font-name="Verdana" style:text-scale="105%"/>
    </style:style>
    <style:style style:name="T315" style:family="text">
      <style:text-properties style:font-name="Verdana" fo:letter-spacing="-0.0016in" fo:font-weight="bold" style:font-weight-asian="bold" style:text-scale="105%"/>
    </style:style>
    <style:style style:name="T316" style:family="text">
      <style:text-properties style:font-name="Verdana" fo:font-size="7.5pt" fo:letter-spacing="0.0063in" fo:font-weight="bold" style:font-size-asian="7.5pt" style:font-weight-asian="bold" style:text-scale="105%"/>
    </style:style>
    <style:style style:name="T317" style:family="text">
      <style:text-properties style:font-name="Verdana" fo:font-size="7.5pt" fo:letter-spacing="0.0528in" fo:font-weight="bold" style:font-size-asian="7.5pt" style:font-weight-asian="bold" style:text-scale="105%"/>
    </style:style>
    <style:style style:name="T318" style:family="text">
      <style:text-properties style:font-name="Verdana" fo:font-size="7.5pt" fo:letter-spacing="0.0102in" fo:font-weight="bold" style:font-size-asian="7.5pt" style:font-weight-asian="bold" style:text-scale="105%"/>
    </style:style>
    <style:style style:name="T319" style:family="text">
      <style:text-properties style:font-name="Verdana" fo:font-size="7.5pt" fo:letter-spacing="0.0063in" style:font-size-asian="7.5pt" style:text-scale="105%"/>
    </style:style>
    <style:style style:name="T320" style:family="text">
      <style:text-properties style:font-name="Verdana" fo:font-size="7.5pt" fo:letter-spacing="-0.0016in" style:font-size-asian="7.5pt" style:text-scale="105%"/>
    </style:style>
    <style:style style:name="T321" style:family="text">
      <style:text-properties style:font-name="Verdana" fo:font-size="5pt" fo:letter-spacing="-0.0028in" fo:font-weight="bold" style:font-size-asian="5pt" style:font-weight-asian="bold"/>
    </style:style>
    <style:style style:name="T322" style:family="text">
      <style:text-properties style:font-name="Verdana" fo:font-size="5pt" fo:letter-spacing="-0.0016in" style:font-size-asian="5pt"/>
    </style:style>
    <style:style style:name="T323" style:family="text">
      <style:text-properties style:font-name="Verdana" fo:font-size="5pt" fo:letter-spacing="-0.0063in" fo:font-weight="bold" style:font-size-asian="5pt" style:font-weight-asian="bold"/>
    </style:style>
    <style:style style:name="T324" style:family="text">
      <style:text-properties style:font-name="Verdana" fo:font-size="5pt" fo:letter-spacing="0.028in" fo:font-weight="bold" style:font-size-asian="5pt" style:font-weight-asian="bold"/>
    </style:style>
    <style:style style:name="T325" style:family="text">
      <style:text-properties style:font-name="Verdana" fo:font-size="5pt" fo:letter-spacing="-0.0047in" style:font-size-asian="5pt"/>
    </style:style>
    <style:style style:name="T326" style:family="text">
      <style:text-properties style:font-name="Verdana" fo:font-size="7pt" fo:letter-spacing="-0.0016in" style:font-size-asian="7pt"/>
    </style:style>
    <style:style style:name="T327" style:family="text">
      <style:text-properties fo:color="#080808" fo:font-size="7.5pt" fo:letter-spacing="-0.0016in" style:font-size-asian="7.5pt" style:text-scale="105%"/>
    </style:style>
    <style:style style:name="T328" style:family="text">
      <style:text-properties fo:color="#080808" style:font-name="Times New Roman" fo:font-size="8.5pt" style:font-size-asian="8.5pt" style:text-scale="105%"/>
    </style:style>
    <style:style style:name="T329" style:family="text">
      <style:text-properties fo:color="#080808" style:font-name="Times New Roman" fo:font-size="8.5pt" fo:letter-spacing="0.028in" style:font-size-asian="8.5pt" style:text-scale="105%"/>
    </style:style>
    <style:style style:name="T330" style:family="text">
      <style:text-properties fo:color="#080808" style:font-name="Times New Roman" fo:font-size="8pt" style:font-size-asian="8pt" style:text-scale="105%"/>
    </style:style>
    <style:style style:name="T331" style:family="text">
      <style:text-properties fo:color="#080808" fo:font-size="7.5pt" fo:letter-spacing="0.0256in" style:font-size-asian="7.5pt" style:text-scale="110%"/>
    </style:style>
    <style:style style:name="T332" style:family="text">
      <style:text-properties fo:color="#080808" fo:font-size="7.5pt" fo:letter-spacing="0.0264in" style:font-size-asian="7.5pt" style:text-scale="105%"/>
    </style:style>
    <style:style style:name="T333" style:family="text">
      <style:text-properties fo:color="#080808" fo:font-size="7pt" style:font-size-asian="7pt" style:text-scale="105%"/>
    </style:style>
    <style:style style:name="T334" style:family="text">
      <style:text-properties fo:color="#080808" fo:font-size="7pt" fo:font-weight="bold" style:font-size-asian="7pt" style:font-weight-asian="bold" style:text-scale="105%"/>
    </style:style>
    <style:style style:name="T335" style:family="text">
      <style:text-properties fo:color="#080808" fo:letter-spacing="0.0244in" style:text-scale="105%"/>
    </style:style>
    <style:style style:name="T336" style:family="text">
      <style:text-properties fo:color="#080808" fo:letter-spacing="0.0161in" style:text-scale="105%"/>
    </style:style>
    <style:style style:name="T337" style:family="text">
      <style:text-properties fo:color="#494949" style:text-scale="105%"/>
    </style:style>
    <style:style style:name="T338" style:family="text">
      <style:text-properties fo:color="#080808" fo:font-size="8pt" fo:font-weight="bold" style:font-size-asian="8pt" style:font-weight-asian="bold" style:text-scale="110%"/>
    </style:style>
    <style:style style:name="T339" style:family="text">
      <style:text-properties fo:color="#080808" fo:font-size="8pt" fo:letter-spacing="0.0181in" fo:font-weight="bold" style:font-size-asian="8pt" style:font-weight-asian="bold" style:text-scale="110%"/>
    </style:style>
    <style:style style:name="T340" style:family="text">
      <style:text-properties fo:color="#080808" fo:font-size="8pt" fo:letter-spacing="0.028in" fo:font-weight="bold" style:font-size-asian="8pt" style:font-weight-asian="bold" style:text-scale="110%"/>
    </style:style>
    <style:style style:name="T341" style:family="text">
      <style:text-properties fo:color="#080808" fo:font-size="8pt" fo:letter-spacing="0.0228in" style:font-size-asian="8pt" style:text-scale="110%"/>
    </style:style>
    <style:style style:name="T342" style:family="text">
      <style:text-properties fo:color="#080808" fo:font-size="8pt" fo:letter-spacing="0.0244in" style:font-size-asian="8pt" style:text-scale="110%"/>
    </style:style>
    <style:style style:name="T343" style:family="text">
      <style:text-properties fo:color="#080808" fo:font-size="8pt" fo:letter-spacing="0.0193in" style:font-size-asian="8pt" style:text-scale="110%"/>
    </style:style>
    <style:style style:name="T344" style:family="text">
      <style:text-properties fo:color="#080808" fo:font-size="8pt" fo:letter-spacing="0.0256in" style:font-size-asian="8pt" style:text-scale="110%"/>
    </style:style>
    <style:style style:name="T345" style:family="text">
      <style:text-properties fo:color="#080808" fo:font-size="8pt" fo:letter-spacing="0.028in" style:font-size-asian="8pt" style:text-scale="110%"/>
    </style:style>
    <style:style style:name="T346" style:family="text">
      <style:text-properties fo:color="#080808" fo:font-size="8pt" fo:letter-spacing="0.028in" fo:font-weight="bold" style:font-size-asian="8pt" style:font-weight-asian="bold" style:text-scale="115%"/>
    </style:style>
    <style:style style:name="T347" style:family="text">
      <style:text-properties fo:color="#080808" fo:font-size="8pt" fo:font-weight="bold" style:font-size-asian="8pt" style:font-weight-asian="bold" style:text-scale="115%"/>
    </style:style>
    <style:style style:name="T348" style:family="text">
      <style:text-properties fo:color="#080808" fo:font-size="8pt" fo:letter-spacing="-0.0016in" style:font-size-asian="8pt" style:text-scale="115%"/>
    </style:style>
    <style:style style:name="T349" style:family="text">
      <style:text-properties fo:color="#080808" fo:font-size="8pt" fo:letter-spacing="0.0035in" style:font-size-asian="8pt" style:text-scale="115%"/>
    </style:style>
    <style:style style:name="T350" style:family="text">
      <style:text-properties fo:color="#080808" fo:font-size="8pt" fo:letter-spacing="-0.0075in" style:font-size-asian="8pt" style:text-scale="115%"/>
    </style:style>
    <style:style style:name="T351" style:family="text">
      <style:text-properties fo:color="#080808" fo:font-size="8pt" fo:letter-spacing="-0.0047in" style:font-size-asian="8pt" style:text-scale="115%"/>
    </style:style>
    <style:style style:name="T352" style:family="text">
      <style:text-properties fo:color="#080808" fo:font-size="8pt" fo:letter-spacing="-0.002in" style:font-size-asian="8pt" style:text-scale="115%"/>
    </style:style>
    <style:style style:name="T353" style:family="text">
      <style:text-properties fo:color="#080808" fo:font-size="8pt" fo:letter-spacing="0.0008in" style:font-size-asian="8pt" style:text-scale="115%"/>
    </style:style>
    <style:style style:name="T354" style:family="text">
      <style:text-properties fo:color="#080808" fo:font-size="8pt" style:font-size-asian="8pt" style:text-scale="115%"/>
    </style:style>
    <style:style style:name="T355" style:family="text">
      <style:text-properties fo:color="#080808" style:font-name="Times New Roman" fo:font-size="8pt" fo:letter-spacing="-0.0016in" fo:font-weight="bold" style:font-size-asian="8pt" style:font-weight-asian="bold" style:text-scale="110%"/>
    </style:style>
    <style:style style:name="T356" style:family="text">
      <style:text-properties fo:color="#080808" style:font-name="Times New Roman" fo:font-size="8pt" fo:letter-spacing="0.0138in" fo:font-weight="bold" style:font-size-asian="8pt" style:font-weight-asian="bold" style:text-scale="110%"/>
    </style:style>
    <style:style style:name="T357" style:family="text">
      <style:text-properties fo:color="#080808" style:font-name="Times New Roman" fo:font-size="8pt" fo:letter-spacing="0.0063in" fo:font-weight="bold" style:font-size-asian="8pt" style:font-weight-asian="bold" style:text-scale="110%"/>
    </style:style>
    <style:style style:name="T358" style:family="text">
      <style:text-properties fo:color="#080808" style:font-name="Times New Roman" fo:font-size="8pt" fo:letter-spacing="0.0075in" fo:font-weight="bold" style:font-size-asian="8pt" style:font-weight-asian="bold" style:text-scale="110%"/>
    </style:style>
    <style:style style:name="T359" style:family="text">
      <style:text-properties fo:color="#080808" fo:font-size="8pt" fo:letter-spacing="0.0008in" fo:font-weight="bold" style:font-size-asian="8pt" style:font-weight-asian="bold" style:text-scale="115%"/>
    </style:style>
    <style:style style:name="T360" style:family="text">
      <style:text-properties fo:color="#080808" fo:font-size="8pt" fo:letter-spacing="-0.002in" fo:font-weight="bold" style:font-size-asian="8pt" style:font-weight-asian="bold" style:text-scale="115%"/>
    </style:style>
    <style:style style:name="T361" style:family="text">
      <style:text-properties fo:color="#080808" fo:font-size="8pt" fo:letter-spacing="0.0043in" fo:font-weight="bold" style:font-size-asian="8pt" style:font-weight-asian="bold" style:text-scale="115%"/>
    </style:style>
    <style:style style:name="T362" style:family="text">
      <style:text-properties fo:color="#080808" fo:font-size="8pt" fo:letter-spacing="0.0047in" fo:font-weight="bold" style:font-size-asian="8pt" style:font-weight-asian="bold" style:text-scale="115%"/>
    </style:style>
    <style:style style:name="T363" style:family="text">
      <style:text-properties fo:color="#080808" fo:font-size="8pt" fo:letter-spacing="-0.0016in" fo:font-weight="bold" style:font-size-asian="8pt" style:font-weight-asian="bold" style:text-scale="115%"/>
    </style:style>
    <style:style style:name="T364" style:family="text">
      <style:text-properties style:font-name="Verdana" fo:font-size="7pt" fo:letter-spacing="-0.0016in" style:text-underline-style="solid" style:text-underline-width="auto" style:text-underline-color="font-color" fo:font-weight="bold" style:font-size-asian="7pt" style:font-weight-asian="bold" style:text-scale="105%"/>
    </style:style>
    <style:style style:name="T365" style:family="text">
      <style:text-properties style:font-name="Verdana" fo:font-size="7pt" fo:letter-spacing="-0.0043in" style:text-underline-style="solid" style:text-underline-width="auto" style:text-underline-color="font-color" fo:font-weight="bold" style:font-size-asian="7pt" style:font-weight-asian="bold" style:text-scale="105%"/>
    </style:style>
    <style:style style:name="T366" style:family="text">
      <style:text-properties style:font-name="Verdana" fo:font-size="7pt" fo:letter-spacing="-0.0016in" fo:font-weight="bold" style:font-size-asian="7pt" style:font-weight-asian="bold" style:text-scale="105%"/>
    </style:style>
    <style:style style:name="T367" style:family="text">
      <style:text-properties style:font-name="Verdana" fo:font-size="7pt" fo:letter-spacing="-0.0028in" fo:font-weight="bold" style:font-size-asian="7pt" style:font-weight-asian="bold" style:text-scale="105%"/>
    </style:style>
    <style:style style:name="T368" style:family="text">
      <style:text-properties style:font-name="Verdana" fo:font-size="7pt" fo:font-weight="bold" style:font-size-asian="7pt" style:font-weight-asian="bold" style:text-scale="105%"/>
    </style:style>
    <style:style style:name="T369" style:family="text">
      <style:text-properties style:font-name="Verdana" fo:font-size="7pt" style:font-size-asian="7pt" style:text-scale="105%"/>
    </style:style>
    <style:style style:name="T370" style:family="text">
      <style:text-properties style:font-name="Verdana" fo:font-size="7pt" fo:letter-spacing="0.0417in" style:font-size-asian="7pt" style:text-scale="150%"/>
    </style:style>
    <style:style style:name="T371" style:family="text">
      <style:text-properties style:font-name="Verdana" fo:font-size="7pt" fo:letter-spacing="0.0425in" fo:font-weight="bold" style:font-size-asian="7pt" style:font-weight-asian="bold" style:text-scale="150%"/>
    </style:style>
    <style:style style:name="T372" style:family="text">
      <style:text-properties style:font-name="Verdana" fo:font-size="7pt" fo:letter-spacing="0.028in" fo:font-weight="bold" style:font-size-asian="7pt" style:font-weight-asian="bold" style:text-scale="105%"/>
    </style:style>
    <style:style style:name="T373" style:family="text">
      <style:text-properties style:font-name="Verdana" fo:font-size="7pt" fo:letter-spacing="-0.002in" fo:font-weight="bold" style:font-size-asian="7pt" style:font-weight-asian="bold" style:text-scale="105%"/>
    </style:style>
    <style:style style:name="T374" style:family="text">
      <style:text-properties style:font-name="Verdana" fo:font-size="7pt" fo:letter-spacing="-0.0028in" style:font-size-asian="7pt" style:text-scale="105%"/>
    </style:style>
    <style:style style:name="T375" style:family="text">
      <style:text-properties style:font-name="Verdana" fo:font-size="7pt" fo:letter-spacing="-0.0016in" style:font-size-asian="7pt" style:text-scale="105%"/>
    </style:style>
    <style:style style:name="T376" style:family="text">
      <style:text-properties style:font-name="Verdana" fo:font-size="7pt" fo:letter-spacing="0.052in" fo:font-weight="bold" style:font-size-asian="7pt" style:font-weight-asian="bold" style:text-scale="150%"/>
    </style:style>
    <style:style style:name="T377" style:family="text">
      <style:text-properties style:font-name="Verdana" fo:font-size="7pt" fo:letter-spacing="0.0528in" fo:font-weight="bold" style:font-size-asian="7pt" style:font-weight-asian="bold" style:text-scale="150%"/>
    </style:style>
    <style:style style:name="T378" style:family="text">
      <style:text-properties style:font-name="Verdana" fo:font-size="7pt" fo:letter-spacing="0.0547in" fo:font-weight="bold" style:font-size-asian="7pt" style:font-weight-asian="bold" style:text-scale="150%"/>
    </style:style>
    <style:style style:name="T379" style:family="text">
      <style:text-properties style:font-name="Verdana" fo:font-size="7pt" fo:letter-spacing="0.0516in" style:font-size-asian="7pt" style:text-scale="150%"/>
    </style:style>
    <style:style style:name="T380" style:family="text">
      <style:text-properties style:font-name="Verdana" fo:font-size="7pt" fo:letter-spacing="0.022in" style:font-size-asian="7pt" style:text-scale="105%"/>
    </style:style>
    <style:style style:name="T381" style:family="text">
      <style:text-properties style:font-name="Verdana" fo:font-size="7pt" fo:letter-spacing="0.0228in" style:font-size-asian="7pt" style:text-scale="105%"/>
    </style:style>
    <style:style style:name="T382" style:family="text">
      <style:text-properties style:font-name="Verdana" fo:font-size="5pt" fo:letter-spacing="-0.0008in" style:font-size-asian="5pt"/>
    </style:style>
    <style:style style:name="T383" style:family="text">
      <style:text-properties style:font-name="Verdana" fo:font-size="5pt" fo:letter-spacing="-0.002in" style:font-size-asian="5pt"/>
    </style:style>
    <style:style style:name="T384" style:family="text">
      <style:text-properties style:font-name="Verdana" fo:font-size="5pt" fo:letter-spacing="0.0047in" style:font-size-asian="5pt"/>
    </style:style>
    <style:style style:name="T385" style:family="text">
      <style:text-properties style:font-name="Verdana" fo:font-size="7pt" fo:letter-spacing="-0.0063in" fo:font-weight="bold" style:font-size-asian="7pt" style:font-weight-asian="bold" style:text-scale="105%"/>
    </style:style>
    <style:style style:name="T386" style:family="text">
      <style:text-properties style:font-name="Verdana" fo:font-size="7pt" fo:letter-spacing="-0.0047in" fo:font-weight="bold" style:font-size-asian="7pt" style:font-weight-asian="bold" style:text-scale="105%"/>
    </style:style>
    <style:style style:name="T387" style:family="text">
      <style:text-properties style:font-name="Verdana" fo:font-size="7pt" fo:letter-spacing="-0.0063in" style:font-size-asian="7pt" style:text-scale="105%"/>
    </style:style>
    <style:style style:name="T388" style:family="text">
      <style:text-properties style:font-name="Verdana" fo:font-size="7pt" fo:letter-spacing="-0.0008in" style:font-size-asian="7pt" style:text-scale="105%"/>
    </style:style>
    <style:style style:name="T389" style:family="text">
      <style:text-properties style:font-name="Verdana" fo:font-size="7pt" fo:letter-spacing="-0.0075in" style:font-size-asian="7pt" style:text-scale="105%"/>
    </style:style>
    <style:style style:name="T390" style:family="text">
      <style:text-properties fo:color="#080808" fo:font-size="7.5pt" fo:letter-spacing="0.0272in" style:font-size-asian="7.5pt" style:text-scale="105%"/>
    </style:style>
    <style:style style:name="T391" style:family="text">
      <style:text-properties fo:color="#080808" fo:font-size="8.5pt" style:font-size-asian="8.5pt" style:text-scale="110%"/>
    </style:style>
    <style:style style:name="T392" style:family="text">
      <style:text-properties fo:color="#080808" fo:font-size="7.5pt" fo:letter-spacing="0.028in" style:font-size-asian="7.5pt" style:text-scale="110%"/>
    </style:style>
    <style:style style:name="T393" style:family="text">
      <style:text-properties fo:color="#080808" fo:font-size="7.5pt" fo:letter-spacing="-0.0083in" style:font-size-asian="7.5pt" style:text-scale="110%"/>
    </style:style>
    <style:style style:name="T394" style:family="text">
      <style:text-properties fo:color="#363636" fo:font-size="7.5pt" style:font-size-asian="7.5pt" style:text-scale="110%"/>
    </style:style>
    <style:style style:name="T395" style:family="text">
      <style:text-properties fo:color="#080808" fo:letter-spacing="0.0189in" style:text-scale="105%"/>
    </style:style>
    <style:style style:name="T396" style:family="text">
      <style:text-properties fo:color="#080808" fo:font-size="7.5pt" fo:font-weight="bold" style:font-size-asian="7.5pt" style:font-weight-asian="bold" style:text-scale="115%"/>
    </style:style>
    <style:style style:name="T397" style:family="text">
      <style:text-properties fo:color="#080808" fo:font-size="7.5pt" fo:letter-spacing="0.0134in" fo:font-weight="bold" style:font-size-asian="7.5pt" style:font-weight-asian="bold" style:text-scale="115%"/>
    </style:style>
    <style:style style:name="T398" style:family="text">
      <style:text-properties fo:color="#080808" fo:font-size="7.5pt" fo:letter-spacing="0.0209in" fo:font-weight="bold" style:font-size-asian="7.5pt" style:font-weight-asian="bold" style:text-scale="115%"/>
    </style:style>
    <style:style style:name="T399" style:family="text">
      <style:text-properties fo:color="#080808" fo:font-size="8pt" fo:letter-spacing="0.0126in" style:font-size-asian="8pt" style:text-scale="115%"/>
    </style:style>
    <style:style style:name="T400" style:family="text">
      <style:text-properties fo:color="#080808" fo:font-size="8pt" fo:letter-spacing="0.0161in" style:font-size-asian="8pt" style:text-scale="115%"/>
    </style:style>
    <style:style style:name="T401" style:family="text">
      <style:text-properties fo:color="#080808" fo:font-size="8pt" fo:letter-spacing="0.0098in" style:font-size-asian="8pt" style:text-scale="115%"/>
    </style:style>
    <style:style style:name="T402" style:family="text">
      <style:text-properties fo:color="#080808" fo:font-size="8pt" fo:letter-spacing="0.0181in" style:font-size-asian="8pt" style:text-scale="115%"/>
    </style:style>
    <style:style style:name="T403" style:family="text">
      <style:text-properties fo:color="#080808" fo:font-size="8.5pt" fo:font-weight="bold" style:font-size-asian="8.5pt" style:font-weight-asian="bold" style:text-scale="115%"/>
    </style:style>
    <style:style style:name="T404" style:family="text">
      <style:text-properties fo:color="#080808" fo:font-size="8pt" fo:letter-spacing="0.0201in" style:font-size-asian="8pt" style:text-scale="110%"/>
    </style:style>
    <style:style style:name="T405" style:family="text">
      <style:text-properties fo:color="#080808" fo:font-size="8pt" fo:letter-spacing="0.0083in" style:font-size-asian="8pt" style:text-scale="110%"/>
    </style:style>
    <style:style style:name="T406" style:family="text">
      <style:text-properties fo:color="#080808" fo:font-size="8pt" fo:letter-spacing="0.0028in" style:font-size-asian="8pt" style:text-scale="110%"/>
    </style:style>
    <style:style style:name="T407" style:family="text">
      <style:text-properties fo:color="#080808" fo:font-size="8pt" fo:letter-spacing="0.0055in" style:font-size-asian="8pt" style:text-scale="110%"/>
    </style:style>
    <style:style style:name="T408" style:family="text">
      <style:text-properties fo:color="#080808" fo:font-size="8pt" fo:letter-spacing="0.011in" style:font-size-asian="8pt" style:text-scale="110%"/>
    </style:style>
    <style:style style:name="T409" style:family="text">
      <style:text-properties fo:color="#080808" fo:font-size="8pt" fo:letter-spacing="0.0161in" style:font-size-asian="8pt" style:text-scale="110%"/>
    </style:style>
    <style:style style:name="T410" style:family="text">
      <style:text-properties fo:color="#080808" fo:font-size="8pt" fo:letter-spacing="-0.0016in" style:font-size-asian="8pt" style:text-scale="110%"/>
    </style:style>
    <style:style style:name="T411" style:family="text">
      <style:text-properties fo:color="#080808" style:font-name="Times New Roman" fo:font-size="8.5pt" fo:letter-spacing="-0.0016in" fo:font-weight="bold" style:font-size-asian="8.5pt" style:font-weight-asian="bold" style:text-scale="105%"/>
    </style:style>
    <style:style style:name="T412" style:family="text">
      <style:text-properties fo:color="#080808" style:font-name="Times New Roman" fo:font-size="8.5pt" fo:letter-spacing="0.0154in" fo:font-weight="bold" style:font-size-asian="8.5pt" style:font-weight-asian="bold" style:text-scale="105%"/>
    </style:style>
    <style:style style:name="T413" style:family="text">
      <style:text-properties fo:color="#080808" style:font-name="Times New Roman" fo:font-size="8.5pt" fo:letter-spacing="0.0055in" fo:font-weight="bold" style:font-size-asian="8.5pt" style:font-weight-asian="bold" style:text-scale="105%"/>
    </style:style>
    <style:style style:name="T414" style:family="text">
      <style:text-properties fo:color="#080808" style:font-name="Times New Roman" fo:font-size="8.5pt" fo:letter-spacing="0.0091in" fo:font-weight="bold" style:font-size-asian="8.5pt" style:font-weight-asian="bold" style:text-scale="105%"/>
    </style:style>
    <style:style style:name="T415" style:family="text">
      <style:text-properties fo:color="#080808" fo:font-size="8.5pt" fo:letter-spacing="0.0035in" fo:font-weight="bold" style:font-size-asian="8.5pt" style:font-weight-asian="bold" style:text-scale="110%"/>
    </style:style>
    <style:style style:name="T416" style:family="text">
      <style:text-properties fo:color="#080808" fo:font-size="8.5pt" fo:letter-spacing="-0.0028in" fo:font-weight="bold" style:font-size-asian="8.5pt" style:font-weight-asian="bold" style:text-scale="110%"/>
    </style:style>
    <style:style style:name="T417" style:family="text">
      <style:text-properties fo:color="#080808" fo:font-size="8.5pt" fo:letter-spacing="-0.0055in" fo:font-weight="bold" style:font-size-asian="8.5pt" style:font-weight-asian="bold" style:text-scale="110%"/>
    </style:style>
    <style:style style:name="T418" style:family="text">
      <style:text-properties fo:color="#080808" fo:font-size="8.5pt" fo:letter-spacing="0.002in" fo:font-weight="bold" style:font-size-asian="8.5pt" style:font-weight-asian="bold" style:text-scale="110%"/>
    </style:style>
    <style:style style:name="T419" style:family="text">
      <style:text-properties fo:color="#080808" fo:font-size="8.5pt" fo:letter-spacing="0.0075in" fo:font-weight="bold" style:font-size-asian="8.5pt" style:font-weight-asian="bold" style:text-scale="110%"/>
    </style:style>
    <style:style style:name="T420" style:family="text">
      <style:text-properties style:font-name="Verdana" fo:font-size="8.5pt" style:text-underline-style="solid" style:text-underline-width="auto" style:text-underline-color="font-color" fo:font-weight="bold" style:font-size-asian="8.5pt" style:font-weight-asian="bold"/>
    </style:style>
    <style:style style:name="T421" style:family="text">
      <style:text-properties style:font-name="Verdana" fo:font-size="8.5pt" fo:letter-spacing="-0.0028in" style:text-underline-style="solid" style:text-underline-width="auto" style:text-underline-color="font-color" fo:font-weight="bold" style:font-size-asian="8.5pt" style:font-weight-asian="bold"/>
    </style:style>
    <style:style style:name="T422" style:family="text">
      <style:text-properties style:font-name="Verdana" fo:font-size="8.5pt" fo:letter-spacing="-0.0016in" style:text-underline-style="solid" style:text-underline-width="auto" style:text-underline-color="font-color" fo:font-weight="bold" style:font-size-asian="8.5pt" style:font-weight-asian="bold"/>
    </style:style>
    <style:style style:name="T423" style:family="text">
      <style:text-properties fo:color="#000009" style:font-name="Verdana" fo:font-size="8.5pt" fo:font-weight="bold" style:font-size-asian="8.5pt" style:font-weight-asian="bold"/>
    </style:style>
    <style:style style:name="T424" style:family="text">
      <style:text-properties fo:color="#000009" style:font-name="Verdana" fo:font-size="8.5pt" fo:letter-spacing="-0.0028in" fo:font-weight="bold" style:font-size-asian="8.5pt" style:font-weight-asian="bold"/>
    </style:style>
    <style:style style:name="T425" style:family="text">
      <style:text-properties fo:color="#000009" style:font-name="Verdana" fo:font-size="8.5pt" fo:letter-spacing="-0.002in" fo:font-weight="bold" style:font-size-asian="8.5pt" style:font-weight-asian="bold"/>
    </style:style>
    <style:style style:name="T426" style:family="text">
      <style:text-properties fo:color="#000009" style:font-name="Verdana" fo:font-size="8.5pt" fo:letter-spacing="-0.0016in" fo:font-weight="bold" style:font-size-asian="8.5pt" style:font-weight-asian="bold"/>
    </style:style>
    <style:style style:name="T427" style:family="text">
      <style:text-properties fo:font-weight="normal" style:font-weight-asian="normal"/>
    </style:style>
    <style:style style:name="T428" style:family="text">
      <style:text-properties fo:letter-spacing="0.0472in" fo:font-weight="normal" style:font-weight-asian="normal" style:text-scale="150%"/>
    </style:style>
    <style:style style:name="T429" style:family="text">
      <style:text-properties fo:letter-spacing="0.048in" style:text-scale="150%"/>
    </style:style>
    <style:style style:name="T430" style:family="text">
      <style:text-properties style:font-name="Verdana" fo:font-size="8.5pt" fo:font-weight="bold" style:font-size-asian="8.5pt" style:font-weight-asian="bold"/>
    </style:style>
    <style:style style:name="T431" style:family="text">
      <style:text-properties style:font-name="Verdana" fo:font-size="8.5pt" style:font-size-asian="8.5pt"/>
    </style:style>
    <style:style style:name="T432" style:family="text">
      <style:text-properties fo:color="#000009" style:font-name="Verdana" fo:font-size="8.5pt" style:font-size-asian="8.5pt"/>
    </style:style>
    <style:style style:name="T433" style:family="text">
      <style:text-properties fo:color="#000009" style:font-name="Verdana" fo:font-size="8.5pt" fo:letter-spacing="-0.0008in" style:font-size-asian="8.5pt"/>
    </style:style>
    <style:style style:name="T434" style:family="text">
      <style:text-properties style:font-name="Verdana" fo:font-size="5pt" fo:letter-spacing="-0.0043in" fo:font-weight="bold" style:font-size-asian="5pt" style:font-weight-asian="bold"/>
    </style:style>
    <style:style style:name="T435" style:family="text">
      <style:text-properties style:font-name="Verdana" fo:font-size="5pt" fo:letter-spacing="-0.0047in" fo:font-weight="bold" style:font-size-asian="5pt" style:font-weight-asian="bold"/>
    </style:style>
    <style:style style:name="T436" style:family="text">
      <style:text-properties style:font-name="Verdana" fo:font-size="5pt" fo:letter-spacing="0.0055in" style:font-size-asian="5pt"/>
    </style:style>
    <style:style style:name="T437" style:family="text">
      <style:text-properties style:font-name="Verdana" fo:font-size="5pt" fo:letter-spacing="-0.0071in" style:font-size-asian="5pt"/>
    </style:style>
    <style:style style:name="T438" style:family="text">
      <style:text-properties style:font-name="Verdana" fo:font-size="5pt" fo:letter-spacing="0.0035in" style:font-size-asian="5pt"/>
    </style:style>
    <style:style style:name="T439" style:family="text">
      <style:text-properties fo:color="#000009" style:font-name="Verdana" fo:font-size="8.5pt" fo:letter-spacing="0.0102in" fo:font-weight="bold" style:font-size-asian="8.5pt" style:font-weight-asian="bold"/>
    </style:style>
    <style:style style:name="T440" style:family="text">
      <style:text-properties fo:color="#000009" style:font-name="Verdana" fo:font-size="8.5pt" fo:letter-spacing="0.0126in" fo:font-weight="bold" style:font-size-asian="8.5pt" style:font-weight-asian="bold"/>
    </style:style>
    <style:style style:name="T441" style:family="text">
      <style:text-properties fo:color="#000009" style:font-name="Verdana" fo:font-size="8.5pt" fo:letter-spacing="0.011in" style:font-size-asian="8.5pt"/>
    </style:style>
    <style:style style:name="T442" style:family="text">
      <style:text-properties fo:color="#000009" style:font-name="Verdana" fo:font-size="8.5pt" fo:letter-spacing="0.0102in" style:font-size-asian="8.5pt"/>
    </style:style>
    <style:style style:name="T443" style:family="text">
      <style:text-properties fo:color="#000009" style:font-name="Verdana" fo:font-size="8.5pt" fo:letter-spacing="0.0118in" style:font-size-asian="8.5pt"/>
    </style:style>
    <style:style style:name="T444" style:family="text">
      <style:text-properties fo:color="#000009" style:font-name="Verdana" fo:font-size="8.5pt" fo:letter-spacing="-0.0035in" style:font-size-asian="8.5pt"/>
    </style:style>
    <style:style style:name="T445" style:family="text">
      <style:text-properties fo:color="#000009" style:font-name="Verdana" fo:font-size="8.5pt" fo:letter-spacing="-0.0016in" style:font-size-asian="8.5pt"/>
    </style:style>
    <style:style style:name="T446" style:family="text">
      <style:text-properties fo:color="#000009" style:font-name="Verdana" fo:font-size="8.5pt" fo:letter-spacing="-0.0028in" style:font-size-asian="8.5pt"/>
    </style:style>
    <style:style style:name="T447" style:family="text">
      <style:text-properties fo:color="#000009" style:font-name="Verdana" fo:font-size="8.5pt" fo:letter-spacing="-0.002in" style:font-size-asian="8.5pt"/>
    </style:style>
    <style:style style:name="T448" style:family="text">
      <style:text-properties fo:letter-spacing="-0.002in"/>
    </style:style>
    <style:style style:name="T449" style:family="text">
      <style:text-properties fo:letter-spacing="-0.0008in"/>
    </style:style>
    <style:style style:name="T450" style:family="text">
      <style:text-properties style:font-name="Verdana" fo:font-size="8.5pt" fo:letter-spacing="-0.0035in" fo:font-weight="bold" style:font-size-asian="8.5pt" style:font-weight-asian="bold"/>
    </style:style>
    <style:style style:name="T451" style:family="text">
      <style:text-properties style:font-name="Verdana" fo:font-size="8.5pt" fo:letter-spacing="-0.0043in" fo:font-weight="bold" style:font-size-asian="8.5pt" style:font-weight-asian="bold"/>
    </style:style>
    <style:style style:name="T452" style:family="text">
      <style:text-properties style:font-name="Verdana" fo:font-size="8.5pt" fo:letter-spacing="-0.0028in" fo:font-weight="bold" style:font-size-asian="8.5pt" style:font-weight-asian="bold"/>
    </style:style>
    <style:style style:name="T453" style:family="text">
      <style:text-properties style:font-name="Verdana" fo:font-size="8.5pt" fo:letter-spacing="-0.0016in" fo:font-weight="bold" style:font-size-asian="8.5pt" style:font-weight-asian="bold"/>
    </style:style>
    <style:style style:name="T454" style:family="text">
      <style:text-properties fo:font-size="8.5pt" fo:letter-spacing="-0.0291in" style:text-underline-style="solid" style:text-underline-width="auto" style:text-underline-color="font-color" fo:font-weight="bold" style:font-size-asian="8.5pt" style:font-weight-asian="bold" style:text-scale="110%"/>
    </style:style>
    <style:style style:name="T455" style:family="text">
      <style:text-properties fo:font-size="8.5pt" style:text-underline-style="solid" style:text-underline-width="auto" style:text-underline-color="font-color" fo:font-weight="bold" style:font-size-asian="8.5pt" style:font-weight-asian="bold" style:text-scale="110%"/>
    </style:style>
    <style:style style:name="T456" style:family="text">
      <style:text-properties fo:font-size="8.5pt" fo:letter-spacing="0.011in" style:text-underline-style="solid" style:text-underline-width="auto" style:text-underline-color="font-color" fo:font-weight="bold" style:font-size-asian="8.5pt" style:font-weight-asian="bold" style:text-scale="110%"/>
    </style:style>
    <style:style style:name="T457" style:family="text">
      <style:text-properties fo:font-size="8.5pt" fo:letter-spacing="0.0047in" style:text-underline-style="solid" style:text-underline-width="auto" style:text-underline-color="font-color" fo:font-weight="bold" style:font-size-asian="8.5pt" style:font-weight-asian="bold" style:text-scale="110%"/>
    </style:style>
    <style:style style:name="T458" style:family="text">
      <style:text-properties fo:font-size="8.5pt" fo:letter-spacing="0.0118in" style:text-underline-style="solid" style:text-underline-width="auto" style:text-underline-color="font-color" fo:font-weight="bold" style:font-size-asian="8.5pt" style:font-weight-asian="bold" style:text-scale="110%"/>
    </style:style>
    <style:style style:name="T459" style:family="text">
      <style:text-properties fo:font-size="8.5pt" fo:letter-spacing="0.0354in" style:text-underline-style="solid" style:text-underline-width="auto" style:text-underline-color="font-color" fo:font-weight="bold" style:font-size-asian="8.5pt" style:font-weight-asian="bold" style:text-scale="110%"/>
    </style:style>
    <style:style style:name="T460" style:family="text">
      <style:text-properties fo:font-size="8.5pt" fo:letter-spacing="-0.0016in" style:text-underline-style="solid" style:text-underline-width="auto" style:text-underline-color="font-color" fo:font-weight="bold" style:font-size-asian="8.5pt" style:font-weight-asian="bold" style:text-scale="110%"/>
    </style:style>
    <style:style style:name="T461" style:family="text">
      <style:text-properties fo:color="#16161c" fo:font-size="5pt" fo:letter-spacing="-0.0016in" style:font-size-asian="5pt"/>
    </style:style>
    <style:style style:name="T462" style:family="text">
      <style:text-properties fo:color="#28282a" fo:font-size="5pt" fo:letter-spacing="-0.0016in" style:font-size-asian="5pt"/>
    </style:style>
    <style:style style:name="T463" style:family="text">
      <style:text-properties fo:color="#28282a" fo:font-size="5pt" style:font-size-asian="5pt"/>
    </style:style>
    <style:style style:name="T464" style:family="text">
      <style:text-properties fo:color="#28282a" fo:font-size="5pt" fo:letter-spacing="0.0083in" style:font-size-asian="5pt"/>
    </style:style>
    <style:style style:name="T465" style:family="text">
      <style:text-properties fo:color="#28282a" fo:font-size="5pt" fo:letter-spacing="0.0047in" style:font-size-asian="5pt"/>
    </style:style>
    <style:style style:name="T466" style:family="text">
      <style:text-properties fo:color="#16161c" fo:font-size="5pt" fo:letter-spacing="-0.0035in" style:font-size-asian="5pt"/>
    </style:style>
    <style:style style:name="T467" style:family="text">
      <style:text-properties fo:color="#16161c" fo:font-size="5pt" style:font-size-asian="5pt"/>
    </style:style>
    <style:style style:name="T468" style:family="text">
      <style:text-properties fo:color="#16161c" fo:font-size="5pt" fo:letter-spacing="0.0008in" style:font-size-asian="5pt"/>
    </style:style>
    <style:style style:name="T469" style:family="text">
      <style:text-properties fo:color="#16161c" fo:font-size="5pt" fo:letter-spacing="-0.002in" style:font-size-asian="5pt"/>
    </style:style>
    <style:style style:name="T470" style:family="text">
      <style:text-properties fo:color="#16161c" fo:font-size="5pt" fo:letter-spacing="0.028in" style:font-size-asian="5pt"/>
    </style:style>
    <style:style style:name="T471" style:family="text">
      <style:text-properties fo:color="#16161c" fo:font-size="5pt" fo:letter-spacing="-0.0016in" style:font-size-asian="5pt" style:text-scale="105%"/>
    </style:style>
    <style:style style:name="T472" style:family="text">
      <style:text-properties fo:color="#16161c" fo:font-size="5pt" fo:letter-spacing="-0.0028in" style:font-size-asian="5pt" style:text-scale="105%"/>
    </style:style>
    <style:style style:name="T473" style:family="text">
      <style:text-properties fo:color="#16161c" fo:font-size="5pt" fo:letter-spacing="0.028in" style:font-size-asian="5pt" style:text-scale="105%"/>
    </style:style>
    <style:style style:name="T474" style:family="text">
      <style:text-properties fo:color="#28282a" fo:font-size="5pt" fo:letter-spacing="0.0071in" style:font-size-asian="5pt"/>
    </style:style>
    <style:style style:name="T475" style:family="text">
      <style:text-properties fo:color="#16161c" fo:font-size="5pt" fo:letter-spacing="0.0071in" style:font-size-asian="5pt"/>
    </style:style>
    <style:style style:name="T476" style:family="text">
      <style:text-properties fo:color="#16161c" fo:font-size="5pt" style:font-size-asian="5pt" style:text-scale="105%"/>
    </style:style>
    <style:style style:name="T477" style:family="text">
      <style:text-properties fo:color="#28282a" fo:font-size="5pt" style:font-size-asian="5pt" style:text-scale="105%"/>
    </style:style>
    <style:style style:name="T478" style:family="text">
      <style:text-properties fo:color="#28282a" fo:font-size="5pt" fo:letter-spacing="-0.0016in" style:font-size-asian="5pt" style:text-scale="105%"/>
    </style:style>
    <style:style style:name="T479" style:family="text">
      <style:text-properties fo:color="#16161c" fo:font-size="5pt" style:font-size-asian="5pt" style:text-scale="110%"/>
    </style:style>
    <style:style style:name="T480" style:family="text">
      <style:text-properties fo:color="#16161c" fo:font-size="5pt" fo:letter-spacing="0.0291in" style:font-size-asian="5pt" style:text-scale="110%"/>
    </style:style>
    <style:style style:name="T481" style:family="text">
      <style:text-properties fo:color="#28282a" fo:font-size="5.5pt" fo:letter-spacing="-0.0071in" style:font-size-asian="5.5pt" style:text-scale="110%"/>
    </style:style>
    <style:style style:name="T482" style:family="text">
      <style:text-properties fo:color="#16161c" fo:font-size="5pt" style:font-size-asian="5pt" style:text-scale="115%"/>
    </style:style>
    <style:style style:name="T483" style:family="text">
      <style:text-properties fo:color="#16161c" fo:font-size="5pt" fo:letter-spacing="0.0126in" style:font-size-asian="5pt" style:text-scale="115%"/>
    </style:style>
    <style:style style:name="T484" style:family="text">
      <style:text-properties fo:color="#28282a" fo:font-size="5pt" fo:letter-spacing="-0.0071in" style:font-size-asian="5pt" style:text-scale="115%"/>
    </style:style>
    <style:style style:name="T485" style:family="text">
      <style:text-properties fo:color="#16161c" fo:font-size="5pt" fo:letter-spacing="0.0311in" style:font-size-asian="5pt" style:text-scale="110%"/>
    </style:style>
    <style:style style:name="T486" style:family="text">
      <style:text-properties fo:color="#28282a" fo:font-size="5pt" fo:letter-spacing="-0.0016in" style:font-size-asian="5pt" style:text-scale="120%"/>
    </style:style>
    <style:style style:name="T487" style:family="text">
      <style:text-properties fo:color="#16161c" fo:font-size="5pt" fo:letter-spacing="0.0299in" style:font-size-asian="5pt" style:text-scale="110%"/>
    </style:style>
    <style:style style:name="T488" style:family="text">
      <style:text-properties fo:color="#16161c" fo:font-size="5pt" fo:letter-spacing="-0.0016in" style:font-size-asian="5pt" style:text-scale="120%"/>
    </style:style>
    <style:style style:name="T489" style:family="text">
      <style:text-properties fo:color="#16161c" fo:font-size="5pt" fo:letter-spacing="0.0047in" style:font-size-asian="5pt" style:text-scale="120%"/>
    </style:style>
    <style:style style:name="T490" style:family="text">
      <style:text-properties fo:color="#28282a" fo:font-size="5pt" fo:letter-spacing="-0.0071in" style:font-size-asian="5pt" style:text-scale="120%"/>
    </style:style>
    <style:style style:name="T491" style:family="text">
      <style:text-properties fo:color="#16161c" fo:font-size="5pt" fo:letter-spacing="0.0016in" style:font-size-asian="5pt" style:text-scale="110%"/>
    </style:style>
    <style:style style:name="T492" style:family="text">
      <style:text-properties fo:color="#16161c" fo:font-size="5pt" fo:letter-spacing="0.0138in" style:font-size-asian="5pt" style:text-scale="110%"/>
    </style:style>
    <style:style style:name="T493" style:family="text">
      <style:text-properties fo:color="#28282a" fo:font-size="5pt" fo:letter-spacing="-0.0016in" style:font-size-asian="5pt" style:text-scale="115%"/>
    </style:style>
    <style:style style:name="T494" style:family="text">
      <style:text-properties fo:color="#16161c" fo:font-size="5pt" fo:letter-spacing="0.0016in" style:font-size-asian="5pt"/>
    </style:style>
    <style:style style:name="T495" style:family="text">
      <style:text-properties fo:color="#28282a" fo:font-size="5pt" fo:letter-spacing="0.0028in" style:font-size-asian="5pt"/>
    </style:style>
    <style:style style:name="T496" style:family="text">
      <style:text-properties fo:color="#16161c" fo:font-size="5pt" fo:letter-spacing="0.0118in" style:font-size-asian="5pt"/>
    </style:style>
    <style:style style:name="T497" style:family="text">
      <style:text-properties fo:color="#16161c" fo:font-size="5pt" fo:letter-spacing="0.0043in" style:font-size-asian="5pt"/>
    </style:style>
    <style:style style:name="T498" style:family="text">
      <style:text-properties fo:color="#28282a" fo:font-size="5pt" fo:letter-spacing="0.028in" style:font-size-asian="5pt"/>
    </style:style>
    <style:style style:name="T499" style:family="text">
      <style:text-properties fo:color="#28282a" fo:font-size="5pt" fo:letter-spacing="0.0264in" style:font-size-asian="5pt"/>
    </style:style>
    <style:style style:name="T500" style:family="text">
      <style:text-properties fo:color="#16161c" fo:font-size="5pt" fo:letter-spacing="-0.0043in" style:font-size-asian="5pt"/>
    </style:style>
    <style:style style:name="T501" style:family="text">
      <style:text-properties fo:color="#16161c" fo:font-size="5pt" fo:letter-spacing="0.0016in" style:font-size-asian="5pt" style:text-scale="115%"/>
    </style:style>
    <style:style style:name="T502" style:family="text">
      <style:text-properties fo:color="#16161c" fo:font-size="5pt" fo:letter-spacing="0.0311in" style:font-size-asian="5pt" style:text-scale="115%"/>
    </style:style>
    <style:style style:name="T503" style:family="text">
      <style:text-properties fo:color="#28282a" fo:font-size="5.5pt" fo:letter-spacing="-0.0071in" style:font-size-asian="5.5pt" style:text-scale="115%"/>
    </style:style>
    <style:style style:name="T504" style:family="text">
      <style:text-properties fo:color="#16161c" fo:font-size="5pt" fo:letter-spacing="-0.0016in" style:font-size-asian="5pt" style:text-scale="115%"/>
    </style:style>
    <style:style style:name="T505" style:family="text">
      <style:text-properties fo:color="#16161c" fo:font-size="5pt" fo:letter-spacing="0.0134in" style:font-size-asian="5pt"/>
    </style:style>
    <style:style style:name="T506" style:family="text">
      <style:text-properties fo:color="#28282a" fo:font-size="5pt" fo:letter-spacing="0.0201in" style:font-size-asian="5pt"/>
    </style:style>
    <style:style style:name="T507" style:family="text">
      <style:text-properties fo:color="#28282a" fo:font-size="5pt" fo:letter-spacing="0.0354in" style:font-size-asian="5pt"/>
    </style:style>
    <style:style style:name="T508" style:family="text">
      <style:text-properties fo:color="#16161c" fo:font-size="5pt" fo:letter-spacing="-0.0028in" style:font-size-asian="5pt"/>
    </style:style>
    <style:style style:name="T509" style:family="text">
      <style:text-properties fo:color="#16161c" fo:font-size="5pt" fo:letter-spacing="0.0098in" style:font-size-asian="5pt"/>
    </style:style>
    <style:style style:name="T510" style:family="text">
      <style:text-properties fo:color="#28282a" fo:font-size="5pt" fo:letter-spacing="0.0075in" style:font-size-asian="5pt"/>
    </style:style>
    <style:style style:name="T511" style:family="text">
      <style:text-properties fo:color="#28282a" fo:font-size="5pt" fo:letter-spacing="0.028in" style:font-size-asian="5pt" style:text-scale="105%"/>
    </style:style>
    <style:style style:name="T512" style:family="text">
      <style:text-properties fo:color="#28282a" fo:font-size="5pt" style:font-size-asian="5pt" style:text-scale="110%"/>
    </style:style>
    <style:style style:name="T513" style:family="text">
      <style:text-properties fo:color="#28282a" fo:font-size="5pt" fo:letter-spacing="0.0291in" style:font-size-asian="5pt" style:text-scale="110%"/>
    </style:style>
    <style:style style:name="T514" style:family="text">
      <style:text-properties fo:color="#16161c" fo:font-size="5pt" fo:letter-spacing="0.0047in" style:font-size-asian="5pt"/>
    </style:style>
    <style:style style:name="T515" style:family="text">
      <style:text-properties fo:color="#28282a" fo:font-size="5pt" fo:letter-spacing="0.0047in" style:font-size-asian="5pt" style:text-scale="105%"/>
    </style:style>
    <style:style style:name="T516" style:family="text">
      <style:text-properties fo:color="#28282a" fo:font-size="5pt" fo:letter-spacing="0.0016in" style:font-size-asian="5pt" style:text-scale="110%"/>
    </style:style>
    <style:style style:name="T517" style:family="text">
      <style:text-properties fo:color="#28282a" fo:font-size="5pt" fo:letter-spacing="0.0154in" style:font-size-asian="5pt" style:text-scale="110%"/>
    </style:style>
    <style:style style:name="T518" style:family="text">
      <style:text-properties fo:color="#28282a" fo:font-size="5pt" style:font-size-asian="5pt" style:text-scale="120%"/>
    </style:style>
    <style:style style:name="T519" style:family="text">
      <style:text-properties fo:color="#28282a" fo:font-size="5pt" fo:letter-spacing="-0.0028in" style:font-size-asian="5pt" style:text-scale="120%"/>
    </style:style>
    <style:style style:name="T520" style:family="text">
      <style:text-properties fo:color="#28282a" fo:font-size="5pt" style:font-size-asian="5pt" style:text-scale="115%"/>
    </style:style>
    <style:style style:name="T521" style:family="text">
      <style:text-properties fo:color="#28282a" fo:font-size="5pt" fo:letter-spacing="-0.0047in" style:font-size-asian="5pt" style:text-scale="115%"/>
    </style:style>
    <style:style style:name="T522" style:family="text">
      <style:text-properties fo:color="#16161c" fo:font-size="5pt" fo:letter-spacing="-0.0028in" style:font-size-asian="5pt" style:text-scale="115%"/>
    </style:style>
    <style:style style:name="T523" style:family="text">
      <style:text-properties fo:color="#28282a" fo:font-size="5pt" style:font-size-asian="5pt" style:font-size-complex="5pt"/>
    </style:style>
    <style:style style:name="T524" style:family="text">
      <style:text-properties fo:color="#16161c" fo:font-size="5pt" style:font-size-asian="5pt" style:font-size-complex="5pt"/>
    </style:style>
    <style:style style:name="T525" style:family="text">
      <style:text-properties fo:color="#16161c" fo:font-size="5pt" fo:letter-spacing="-0.0047in" style:font-size-asian="5pt" style:font-size-complex="5pt"/>
    </style:style>
    <style:style style:name="T526" style:family="text">
      <style:text-properties fo:color="#16161c" fo:font-size="5pt" fo:letter-spacing="-0.0008in" style:font-size-asian="5pt" style:font-size-complex="5pt"/>
    </style:style>
    <style:style style:name="T527" style:family="text">
      <style:text-properties fo:color="#16161c" fo:font-size="5pt" fo:letter-spacing="0.028in" style:font-size-asian="5pt" style:font-size-complex="5pt"/>
    </style:style>
    <style:style style:name="T528" style:family="text">
      <style:text-properties fo:color="#16161c" fo:font-size="5pt" fo:letter-spacing="0.0165in" style:font-size-asian="5pt" style:text-scale="115%"/>
    </style:style>
    <style:style style:name="T529" style:family="text">
      <style:text-properties fo:color="#16161c" fo:font-size="5pt" fo:letter-spacing="-0.0008in" style:font-size-asian="5pt"/>
    </style:style>
    <style:style style:name="T530" style:family="text">
      <style:text-properties fo:color="#16161c" fo:font-size="5.5pt" fo:letter-spacing="-0.0071in" style:font-size-asian="5.5pt" style:text-scale="110%"/>
    </style:style>
    <style:style style:name="T531" style:family="text">
      <style:text-properties fo:color="#16161c" fo:font-size="5pt" fo:letter-spacing="0.0154in" style:font-size-asian="5pt" style:text-scale="110%"/>
    </style:style>
    <style:style style:name="T532" style:family="text">
      <style:text-properties fo:color="#16161c" fo:font-size="5pt" fo:letter-spacing="-0.0016in" fo:font-weight="bold" style:font-size-asian="5pt" style:font-weight-asian="bold"/>
    </style:style>
    <style:style style:name="T533" style:family="text">
      <style:text-properties fo:color="#28282a" fo:font-size="5pt" fo:letter-spacing="-0.0008in" style:font-size-asian="5pt" style:text-scale="105%"/>
    </style:style>
    <style:style style:name="T534" style:family="text">
      <style:text-properties fo:color="#28282a" fo:font-size="5pt" fo:letter-spacing="-0.002in" style:font-size-asian="5pt" style:text-scale="105%"/>
    </style:style>
    <style:style style:name="T535" style:family="text">
      <style:text-properties fo:color="#16161c" fo:font-size="5pt" fo:letter-spacing="-0.0047in" style:font-size-asian="5pt" style:text-scale="105%"/>
    </style:style>
    <style:style style:name="T536" style:family="text">
      <style:text-properties fo:color="#16161c" fo:font-size="5pt" fo:letter-spacing="0.011in" style:font-size-asian="5pt"/>
    </style:style>
    <style:style style:name="T537" style:family="text">
      <style:text-properties fo:color="#28282a" fo:font-size="5pt" fo:letter-spacing="-0.0028in" style:font-size-asian="5pt"/>
    </style:style>
    <style:style style:name="T538" style:family="text">
      <style:text-properties fo:color="#16161c" fo:font-size="5pt" fo:letter-spacing="0.0102in" style:font-size-asian="5pt"/>
    </style:style>
    <style:style style:name="T539" style:family="text">
      <style:text-properties fo:color="#28282a" fo:font-size="5pt" fo:letter-spacing="0.0091in" style:font-size-asian="5pt"/>
    </style:style>
    <style:style style:name="T540" style:family="text">
      <style:text-properties fo:color="#28282a" fo:font-size="5pt" fo:letter-spacing="0.0055in" style:font-size-asian="5pt"/>
    </style:style>
    <style:style style:name="T541" style:family="text">
      <style:text-properties fo:color="#16161c" fo:font-size="5pt" fo:letter-spacing="0.0028in" style:font-size-asian="5pt"/>
    </style:style>
    <style:style style:name="T542" style:family="text">
      <style:text-properties fo:color="#16161c" fo:font-size="5pt" fo:letter-spacing="0.0035in" style:font-size-asian="5pt"/>
    </style:style>
    <style:style style:name="T543" style:family="text">
      <style:text-properties fo:color="#16161c" fo:font-size="5pt" fo:letter-spacing="0.0217in" style:font-size-asian="5pt" style:text-scale="115%"/>
    </style:style>
    <style:style style:name="T544" style:family="text">
      <style:text-properties fo:color="#28282a" fo:font-size="5pt" fo:letter-spacing="0.002in" style:font-size-asian="5pt"/>
    </style:style>
    <style:style style:name="T545" style:family="text">
      <style:text-properties fo:color="#16161c" fo:font-size="5pt" fo:letter-spacing="0.028in" style:font-size-asian="5pt" style:text-scale="110%"/>
    </style:style>
    <style:style style:name="T546" style:family="text">
      <style:text-properties fo:color="#28282a" fo:font-size="5pt" fo:letter-spacing="0.0008in" style:font-size-asian="5pt"/>
    </style:style>
    <style:style style:name="T547" style:family="text">
      <style:text-properties fo:color="#28282a" fo:font-size="5pt" fo:letter-spacing="-0.0047in" style:font-size-asian="5pt" style:text-scale="105%"/>
    </style:style>
    <style:style style:name="T548" style:family="text">
      <style:text-properties fo:color="#28282a" fo:font-size="5pt" fo:letter-spacing="0.0028in" style:font-size-asian="5pt" style:text-scale="120%"/>
    </style:style>
    <style:style style:name="T549" style:family="text">
      <style:text-properties fo:color="#28282a" fo:font-size="5pt" fo:letter-spacing="0.0063in" style:font-size-asian="5pt"/>
    </style:style>
    <style:style style:name="T550" style:family="text">
      <style:text-properties fo:font-size="5pt" style:font-size-asian="5pt"/>
    </style:style>
    <style:style style:name="T551" style:family="text">
      <style:text-properties fo:color="#16161c" fo:font-size="5pt" fo:letter-spacing="0.0528in" style:font-size-asian="5pt" style:text-scale="110%"/>
    </style:style>
    <style:style style:name="T552" style:family="text">
      <style:text-properties fo:color="#28282a" fo:font-size="5pt" fo:letter-spacing="0.0035in" style:font-size-asian="5pt"/>
    </style:style>
    <style:style style:name="T553" style:family="text">
      <style:text-properties fo:color="#28282a" fo:font-size="5pt" fo:letter-spacing="0.0134in" style:font-size-asian="5pt"/>
    </style:style>
    <style:style style:name="T554" style:family="text">
      <style:text-properties fo:color="#16161c" fo:font-size="5pt" fo:letter-spacing="-0.0047in" style:font-size-asian="5pt"/>
    </style:style>
    <style:style style:name="T555" style:family="text">
      <style:text-properties fo:color="#28282a" fo:font-size="5pt" fo:letter-spacing="0.0043in" style:font-size-asian="5pt" style:text-scale="120%"/>
    </style:style>
    <style:style style:name="T556" style:family="text">
      <style:text-properties fo:color="#28282a" fo:font-size="5pt" fo:letter-spacing="-0.0028in" style:font-size-asian="5pt" style:text-scale="105%"/>
    </style:style>
    <style:style style:name="T557" style:family="text">
      <style:text-properties fo:color="#28282a" fo:font-size="6pt" fo:letter-spacing="-0.0071in" style:font-size-asian="6pt" style:text-scale="110%"/>
    </style:style>
    <style:style style:name="T558" style:family="text">
      <style:text-properties style:font-name="Verdana" fo:font-size="7.5pt" fo:letter-spacing="-0.0063in" style:text-underline-style="solid" style:text-underline-width="auto" style:text-underline-color="font-color" fo:font-weight="bold" style:font-size-asian="7.5pt" style:font-weight-asian="bold" style:text-scale="105%"/>
    </style:style>
    <style:style style:name="T559" style:family="text">
      <style:text-properties style:font-name="Verdana" fo:font-size="7.5pt" fo:letter-spacing="-0.0008in" fo:font-weight="bold" style:font-size-asian="7.5pt" style:font-weight-asian="bold" style:text-scale="105%"/>
    </style:style>
    <style:style style:name="T560" style:family="text">
      <style:text-properties style:font-name="Verdana" fo:font-size="7.5pt" fo:letter-spacing="0.0445in" style:font-size-asian="7.5pt" style:text-scale="105%"/>
    </style:style>
    <style:style style:name="T561" style:family="text">
      <style:text-properties style:font-name="Verdana" fo:font-size="7.5pt" fo:letter-spacing="0.0457in" fo:font-weight="bold" style:font-size-asian="7.5pt" style:font-weight-asian="bold" style:text-scale="105%"/>
    </style:style>
    <style:style style:name="T562" style:family="text">
      <style:text-properties style:font-name="Verdana" fo:font-size="7.5pt" fo:letter-spacing="0.0465in" fo:font-weight="bold" style:font-size-asian="7.5pt" style:font-weight-asian="bold" style:text-scale="105%"/>
    </style:style>
    <style:style style:name="T563" style:family="text">
      <style:text-properties style:font-name="Verdana" fo:font-size="7.5pt" fo:letter-spacing="-0.0035in" fo:font-weight="bold" style:font-size-asian="7.5pt" style:font-weight-asian="bold" style:text-scale="105%"/>
    </style:style>
    <style:style style:name="T564" style:family="text">
      <style:text-properties style:font-name="Verdana" fo:letter-spacing="-0.0016in" style:text-scale="105%"/>
    </style:style>
    <style:style style:name="T565" style:family="text">
      <style:text-properties style:font-name="Verdana" fo:font-size="7.5pt" fo:letter-spacing="0.0291in" fo:font-weight="bold" style:font-size-asian="7.5pt" style:font-weight-asian="bold" style:text-scale="105%"/>
    </style:style>
    <style:style style:name="T566" style:family="text">
      <style:text-properties style:font-name="Verdana" fo:font-size="7.5pt" fo:letter-spacing="0.0311in" fo:font-weight="bold" style:font-size-asian="7.5pt" style:font-weight-asian="bold" style:text-scale="105%"/>
    </style:style>
    <style:style style:name="T567" style:family="text">
      <style:text-properties style:font-name="Verdana" fo:font-size="7.5pt" fo:letter-spacing="0.0283in" style:font-size-asian="7.5pt" style:text-scale="105%"/>
    </style:style>
    <style:style style:name="T568" style:family="text">
      <style:text-properties style:font-name="Verdana" fo:font-size="7.5pt" fo:font-style="italic" fo:font-weight="bold" style:font-size-asian="7.5pt" style:font-style-asian="italic" style:font-weight-asian="bold" style:text-scale="105%"/>
    </style:style>
    <style:style style:name="T569" style:family="text">
      <style:text-properties style:font-name="Verdana" fo:font-size="7.5pt" fo:letter-spacing="0.0291in" fo:font-style="italic" fo:font-weight="bold" style:font-size-asian="7.5pt" style:font-style-asian="italic" style:font-weight-asian="bold" style:text-scale="105%"/>
    </style:style>
    <style:style style:name="T570" style:family="text">
      <style:text-properties style:font-name="Verdana" fo:font-size="7.5pt" fo:letter-spacing="0.0299in" fo:font-style="italic" fo:font-weight="bold" style:font-size-asian="7.5pt" style:font-style-asian="italic" style:font-weight-asian="bold" style:text-scale="105%"/>
    </style:style>
    <style:style style:name="T571" style:family="text">
      <style:text-properties style:font-name="Verdana" fo:font-size="7.5pt" fo:letter-spacing="-0.0035in" fo:font-style="italic" fo:font-weight="bold" style:font-size-asian="7.5pt" style:font-style-asian="italic" style:font-weight-asian="bold" style:text-scale="105%"/>
    </style:style>
    <style:style style:name="T572" style:family="text">
      <style:text-properties style:font-name="Verdana" fo:font-style="italic" fo:font-weight="bold" style:font-style-asian="italic" style:font-weight-asian="bold" style:text-scale="105%"/>
    </style:style>
    <style:style style:name="T573" style:family="text">
      <style:text-properties style:font-name="Verdana" fo:font-size="5pt" fo:letter-spacing="-0.0055in" style:font-size-asian="5pt"/>
    </style:style>
    <style:style style:name="T574" style:family="text">
      <style:text-properties style:font-name="Verdana" fo:font-size="5pt" fo:letter-spacing="-0.0028in" style:font-size-asian="5pt"/>
    </style:style>
    <style:style style:name="T575" style:family="text">
      <style:text-properties style:font-name="Verdana" fo:letter-spacing="0.0055in" fo:font-weight="bold" style:font-weight-asian="bold" style:text-scale="105%"/>
    </style:style>
    <style:style style:name="T576" style:family="text">
      <style:text-properties style:font-name="Verdana" fo:letter-spacing="0.0071in" fo:font-weight="bold" style:font-weight-asian="bold" style:text-scale="105%"/>
    </style:style>
    <style:style style:name="T577" style:family="text">
      <style:text-properties style:font-name="Verdana" fo:letter-spacing="0.0055in" style:text-scale="105%"/>
    </style:style>
    <style:style style:name="T578" style:family="text">
      <style:text-properties style:font-name="Verdana" fo:letter-spacing="0.0063in" style:text-scale="105%"/>
    </style:style>
    <style:style style:name="T579" style:family="text">
      <style:text-properties style:font-name="Verdana" fo:letter-spacing="0.0047in" style:text-scale="105%"/>
    </style:style>
    <style:style style:name="T580" style:family="text">
      <style:text-properties style:font-name="Verdana" fo:letter-spacing="-0.0028in" style:text-scale="105%"/>
    </style:style>
    <style:style style:name="T581" style:family="text">
      <style:text-properties style:font-name="Verdana" fo:letter-spacing="-0.0055in" style:text-scale="105%"/>
    </style:style>
    <style:style style:name="T582" style:family="text">
      <style:text-properties style:font-name="Verdana" fo:letter-spacing="-0.0071in" style:text-scale="105%"/>
    </style:style>
    <style:style style:name="T583" style:family="text">
      <style:text-properties style:font-name="Verdana" fo:font-size="7.5pt" fo:letter-spacing="-0.0055in" fo:font-weight="bold" style:font-size-asian="7.5pt" style:font-weight-asian="bold" style:text-scale="105%"/>
    </style:style>
    <style:style style:name="T584" style:family="text">
      <style:text-properties style:font-name="Verdana" fo:font-size="7.5pt" fo:letter-spacing="-0.0063in" fo:font-weight="bold" style:font-size-asian="7.5pt" style:font-weight-asian="bold" style:text-scale="105%"/>
    </style:style>
    <style:style style:name="T585" style:family="text">
      <style:text-properties style:font-name="Verdana" fo:font-size="7.5pt" fo:letter-spacing="-0.0071in" fo:font-weight="bold" style:font-size-asian="7.5pt" style:font-weight-asian="bold" style:text-scale="105%"/>
    </style:style>
    <style:style style:name="T586" style:family="text">
      <style:text-properties style:font-name="Verdana" fo:font-size="7.5pt" fo:letter-spacing="-0.0075in" fo:font-weight="bold" style:font-size-asian="7.5pt" style:font-weight-asian="bold" style:text-scale="105%"/>
    </style:style>
    <style:style style:name="T587" style:family="text">
      <style:text-properties style:font-name="Verdana" fo:font-size="8.5pt" fo:letter-spacing="0.002in" style:text-underline-style="solid" style:text-underline-width="auto" style:text-underline-color="font-color" fo:font-weight="bold" style:font-size-asian="8.5pt" style:font-weight-asian="bold"/>
    </style:style>
    <style:style style:name="T588" style:family="text">
      <style:text-properties style:font-name="Verdana" fo:font-size="8.5pt" fo:letter-spacing="0.0028in" style:text-underline-style="solid" style:text-underline-width="auto" style:text-underline-color="font-color" fo:font-weight="bold" style:font-size-asian="8.5pt" style:font-weight-asian="bold"/>
    </style:style>
    <style:style style:name="T589" style:family="text">
      <style:text-properties style:font-name="Verdana" fo:font-size="8.5pt" fo:letter-spacing="-0.0016in" style:font-size-asian="8.5pt"/>
    </style:style>
    <style:style style:name="T590" style:family="text">
      <style:text-properties fo:letter-spacing="0.0429in" fo:font-weight="normal" style:font-weight-asian="normal" style:text-scale="150%"/>
    </style:style>
    <style:style style:name="T591" style:family="text">
      <style:text-properties fo:letter-spacing="0.0437in" style:text-scale="150%"/>
    </style:style>
    <style:style style:name="T592" style:family="text">
      <style:text-properties fo:letter-spacing="0.0445in" style:text-scale="150%"/>
    </style:style>
    <style:style style:name="T593" style:family="text">
      <style:text-properties style:font-name="Verdana" fo:font-size="8.5pt" fo:letter-spacing="0.028in" style:font-size-asian="8.5pt"/>
    </style:style>
    <style:style style:name="T594" style:family="text">
      <style:text-properties style:font-name="Verdana" fo:font-size="8.5pt" fo:letter-spacing="0.028in" fo:font-weight="bold" style:font-size-asian="8.5pt" style:font-weight-asian="bold"/>
    </style:style>
    <style:style style:name="T595" style:family="text">
      <style:text-properties style:font-name="Verdana" fo:font-size="8.5pt" fo:font-style="italic" fo:font-weight="bold" style:font-size-asian="8.5pt" style:font-style-asian="italic" style:font-weight-asian="bold"/>
    </style:style>
    <style:style style:name="T596" style:family="text">
      <style:text-properties style:font-name="Verdana" fo:font-size="8.5pt" fo:letter-spacing="0.0236in" fo:font-weight="bold" style:font-size-asian="8.5pt" style:font-weight-asian="bold"/>
    </style:style>
    <style:style style:name="T597" style:family="text">
      <style:text-properties style:font-name="Verdana" fo:font-size="8.5pt" fo:letter-spacing="0.0264in" fo:font-weight="bold" style:font-size-asian="8.5pt" style:font-weight-asian="bold"/>
    </style:style>
    <style:style style:name="T598" style:family="text">
      <style:text-properties style:font-name="Verdana" fo:font-size="8.5pt" fo:letter-spacing="0.0228in" style:font-size-asian="8.5pt"/>
    </style:style>
    <style:style style:name="T599" style:family="text">
      <style:text-properties style:font-name="Verdana" fo:font-size="8.5pt" fo:letter-spacing="0.0256in" style:font-size-asian="8.5pt"/>
    </style:style>
    <style:style style:name="T600" style:family="text">
      <style:text-properties style:font-name="Verdana" fo:font-size="8.5pt" fo:letter-spacing="0.0244in" style:font-size-asian="8.5pt"/>
    </style:style>
    <style:style style:name="T601" style:family="text">
      <style:text-properties style:font-name="Verdana" fo:font-size="8.5pt" fo:letter-spacing="-0.0035in" style:font-size-asian="8.5pt"/>
    </style:style>
    <style:style style:name="T602" style:family="text">
      <style:text-properties style:font-name="Verdana" fo:font-size="8.5pt" fo:letter-spacing="0.002in" style:font-size-asian="8.5pt"/>
    </style:style>
    <style:style style:name="T603" style:family="text">
      <style:text-properties style:font-name="Verdana" fo:font-size="8.5pt" fo:letter-spacing="0.0016in" style:font-size-asian="8.5pt"/>
    </style:style>
    <style:style style:name="T604" style:family="text">
      <style:text-properties style:font-name="Verdana" fo:font-size="8.5pt" fo:letter-spacing="0.0028in" style:font-size-asian="8.5pt"/>
    </style:style>
    <style:style style:name="T605" style:family="text">
      <style:text-properties fo:letter-spacing="0.0028in"/>
    </style:style>
    <style:style style:name="T606" style:family="text">
      <style:text-properties fo:letter-spacing="0.0035in"/>
    </style:style>
    <style:style style:name="T607" style:family="text">
      <style:text-properties style:font-name="Verdana" fo:font-size="8.5pt" fo:letter-spacing="0.002in" fo:font-weight="bold" style:font-size-asian="8.5pt" style:font-weight-asian="bold"/>
    </style:style>
    <style:style style:name="T608" style:family="text">
      <style:text-properties style:font-name="Verdana" fo:font-size="8.5pt" fo:letter-spacing="0.0016in" fo:font-weight="bold" style:font-size-asian="8.5pt" style:font-weight-asian="bold"/>
    </style:style>
    <style:style style:name="T609" style:family="text">
      <style:text-properties style:font-name="Verdana" fo:font-size="8.5pt" fo:letter-spacing="0.0028in" fo:font-weight="bold" style:font-size-asian="8.5pt" style:font-weight-asian="bold"/>
    </style:style>
    <style:style style:name="T610" style:family="text">
      <style:text-properties style:text-position="-14% 100%" style:font-name="Times New Roman" fo:font-size="3.5pt" fo:letter-spacing="0.0307in" style:font-size-asian="3.5pt"/>
    </style:style>
    <style:style style:name="T611" style:family="text">
      <style:text-properties style:font-name="Times New Roman" fo:font-size="3.5pt" fo:letter-spacing="0.0283in" style:font-size-asian="3.5pt"/>
    </style:style>
    <style:style style:name="T612" style:family="text">
      <style:text-properties style:font-name="Verdana" fo:font-size="8.5pt" fo:letter-spacing="-0.0071in" style:text-underline-style="solid" style:text-underline-width="auto" style:text-underline-color="font-color" fo:font-weight="bold" style:font-size-asian="8.5pt" style:font-weight-asian="bold"/>
    </style:style>
    <style:style style:name="T613" style:family="text">
      <style:text-properties style:font-name="Verdana" fo:font-size="8.5pt" fo:letter-spacing="-0.0075in" style:text-underline-style="solid" style:text-underline-width="auto" style:text-underline-color="font-color" fo:font-weight="bold" style:font-size-asian="8.5pt" style:font-weight-asian="bold"/>
    </style:style>
    <style:style style:name="T614" style:family="text">
      <style:text-properties fo:letter-spacing="0.0555in"/>
    </style:style>
    <style:style style:name="T615" style:family="text">
      <style:text-properties fo:letter-spacing="0.0555in" style:text-scale="150%"/>
    </style:style>
    <style:style style:name="T616" style:family="text">
      <style:text-properties fo:letter-spacing="0.028in"/>
    </style:style>
    <style:style style:name="T617" style:family="text">
      <style:text-properties style:font-name="Verdana" fo:font-size="8.5pt" fo:letter-spacing="0.0547in" style:font-size-asian="8.5pt"/>
    </style:style>
    <style:style style:name="T618" style:family="text">
      <style:text-properties style:font-name="Verdana" fo:font-size="8.5pt" fo:letter-spacing="0.0354in" fo:font-weight="bold" style:font-size-asian="8.5pt" style:font-weight-asian="bold" style:text-scale="150%"/>
    </style:style>
    <style:style style:name="T619" style:family="text">
      <style:text-properties style:font-name="Verdana" fo:font-size="8.5pt" fo:letter-spacing="0.0362in" fo:font-weight="bold" style:font-size-asian="8.5pt" style:font-weight-asian="bold" style:text-scale="150%"/>
    </style:style>
    <style:style style:name="T620" style:family="text">
      <style:text-properties style:font-name="Verdana" fo:font-size="8.5pt" fo:letter-spacing="-0.0008in" style:font-size-asian="8.5pt"/>
    </style:style>
    <style:style style:name="T621" style:family="text">
      <style:text-properties style:font-name="Verdana" fo:font-size="5pt" fo:letter-spacing="0.0008in" fo:font-weight="bold" style:font-size-asian="5pt" style:font-weight-asian="bold"/>
    </style:style>
    <style:style style:name="T622" style:family="text">
      <style:text-properties style:font-name="Verdana" fo:font-size="8.5pt" fo:font-style="italic" style:font-size-asian="8.5pt" style:font-style-asian="italic"/>
    </style:style>
    <style:style style:name="T623" style:family="text">
      <style:text-properties style:font-name="Verdana" fo:font-size="8.5pt" fo:letter-spacing="0.0008in" style:font-size-asian="8.5pt"/>
    </style:style>
    <style:style style:name="T624" style:family="text">
      <style:text-properties style:font-name="Verdana" fo:font-size="8.5pt" fo:letter-spacing="-0.0028in" style:font-size-asian="8.5pt"/>
    </style:style>
    <style:style style:name="T625" style:family="text">
      <style:text-properties style:font-name="Verdana" fo:font-size="8.5pt" fo:letter-spacing="-0.0043in" style:font-size-asian="8.5pt"/>
    </style:style>
    <style:style style:name="T626" style:family="text">
      <style:text-properties style:font-name="Verdana" fo:font-size="8.5pt" fo:letter-spacing="-0.0055in" style:font-size-asian="8.5pt"/>
    </style:style>
    <style:style style:name="T627" style:family="text">
      <style:text-properties style:font-name="Verdana" fo:font-size="8.5pt" fo:letter-spacing="-0.0071in" style:font-size-asian="8.5pt"/>
    </style:style>
    <style:style style:name="T628" style:family="text">
      <style:text-properties style:font-name="Verdana" fo:font-size="8.5pt" fo:letter-spacing="-0.0063in" style:font-size-asian="8.5pt"/>
    </style:style>
    <style:style style:name="T629" style:family="text">
      <style:text-properties style:font-name="Verdana" fo:font-size="8.5pt" fo:letter-spacing="-0.0047in" style:font-size-asian="8.5pt"/>
    </style:style>
    <style:style style:name="T630" style:family="text">
      <style:text-properties fo:letter-spacing="-0.0063in"/>
    </style:style>
    <style:style style:name="T631" style:family="text">
      <style:text-properties style:font-name="Verdana" fo:font-size="8.5pt" fo:letter-spacing="-0.0083in" fo:font-weight="bold" style:font-size-asian="8.5pt" style:font-weight-asian="bold"/>
    </style:style>
    <style:style style:name="T632" style:family="text">
      <style:text-properties style:font-name="Verdana" fo:font-size="8.5pt" fo:letter-spacing="-0.0091in" fo:font-weight="bold" style:font-size-asian="8.5pt" style:font-weight-asian="bold"/>
    </style:style>
    <style:style style:name="T633" style:family="text">
      <style:text-properties style:font-name="Verdana" fo:font-size="8pt" fo:letter-spacing="-0.0063in" style:font-size-asian="8pt"/>
    </style:style>
    <style:style style:name="T634" style:family="text">
      <style:text-properties style:font-name="Verdana" fo:font-size="8pt" fo:letter-spacing="-0.0055in" fo:font-weight="bold" style:font-size-asian="8pt" style:font-weight-asian="bold"/>
    </style:style>
    <style:style style:name="T635" style:family="text">
      <style:text-properties style:font-name="Verdana" fo:font-size="8pt" fo:letter-spacing="-0.0063in" fo:font-weight="bold" style:font-size-asian="8pt" style:font-weight-asian="bold"/>
    </style:style>
    <style:style style:name="T636" style:family="text">
      <style:text-properties style:font-name="Verdana" fo:font-size="8pt" fo:letter-spacing="-0.0043in" fo:font-weight="bold" style:font-size-asian="8pt" style:font-weight-asian="bold"/>
    </style:style>
    <style:style style:name="T637" style:family="text">
      <style:text-properties style:font-name="Verdana" fo:font-size="8pt" fo:letter-spacing="-0.0102in" style:font-size-asian="8pt"/>
    </style:style>
    <style:style style:name="T638" style:family="text">
      <style:text-properties style:font-name="Verdana" fo:font-size="8pt" fo:letter-spacing="-0.0098in" style:font-size-asian="8pt"/>
    </style:style>
    <style:style style:name="T639" style:family="text">
      <style:text-properties style:font-name="Verdana" fo:font-size="8pt" fo:letter-spacing="0.011in" fo:font-weight="bold" style:font-size-asian="8pt" style:font-weight-asian="bold"/>
    </style:style>
    <style:style style:name="T640" style:family="text">
      <style:text-properties style:font-name="Verdana" fo:font-size="8pt" fo:letter-spacing="0.0118in" fo:font-weight="bold" style:font-size-asian="8pt" style:font-weight-asian="bold"/>
    </style:style>
    <style:style style:name="T641" style:family="text">
      <style:text-properties style:font-name="Verdana" fo:font-size="8pt" fo:letter-spacing="0.011in" style:font-size-asian="8pt"/>
    </style:style>
    <style:style style:name="T642" style:family="text">
      <style:text-properties style:font-name="Verdana" fo:font-size="8pt" fo:letter-spacing="0.0126in" style:font-size-asian="8pt"/>
    </style:style>
    <style:style style:name="T643" style:family="text">
      <style:text-properties style:font-name="Verdana" fo:font-size="8pt" fo:letter-spacing="-0.002in" fo:font-weight="bold" style:font-size-asian="8pt" style:font-weight-asian="bold"/>
    </style:style>
    <style:style style:name="T644" style:family="text">
      <style:text-properties style:font-name="Verdana" fo:font-size="8pt" fo:letter-spacing="-0.0028in" style:font-size-asian="8pt"/>
    </style:style>
    <style:style style:name="T645" style:family="text">
      <style:text-properties style:font-name="Verdana" fo:font-size="8pt" fo:font-style="italic" fo:font-weight="bold" style:font-size-asian="8pt" style:font-style-asian="italic" style:font-weight-asian="bold"/>
    </style:style>
    <style:style style:name="T646" style:family="text">
      <style:text-properties style:font-name="Verdana" fo:font-size="8pt" fo:letter-spacing="-0.0008in" fo:font-weight="bold" style:font-size-asian="8pt" style:font-weight-asian="bold"/>
    </style:style>
    <style:style style:name="T647" style:family="text">
      <style:text-properties style:font-name="Verdana" fo:font-size="8pt" fo:letter-spacing="0.0016in" fo:font-weight="bold" style:font-size-asian="8pt" style:font-weight-asian="bold"/>
    </style:style>
    <style:style style:name="T648" style:family="text">
      <style:text-properties style:font-name="Verdana" fo:font-size="8pt" fo:letter-spacing="0.002in" fo:font-weight="bold" style:font-size-asian="8pt" style:font-weight-asian="bold"/>
    </style:style>
    <style:style style:name="T649" style:family="text">
      <style:text-properties fo:color="#010101" fo:font-size="8.5pt" fo:letter-spacing="-0.0291in" style:text-underline-style="solid" style:text-underline-width="bold" style:text-underline-color="#000000" fo:font-weight="bold" style:font-size-asian="8.5pt" style:font-weight-asian="bold" style:text-scale="110%"/>
    </style:style>
    <style:style style:name="T650" style:family="text">
      <style:text-properties fo:color="#010101" fo:font-size="8.5pt" style:text-underline-style="solid" style:text-underline-width="bold" style:text-underline-color="#000000" fo:font-weight="bold" style:font-size-asian="8.5pt" style:font-weight-asian="bold" style:text-scale="110%"/>
    </style:style>
    <style:style style:name="T651" style:family="text">
      <style:text-properties fo:color="#010101" fo:font-size="8.5pt" fo:letter-spacing="0.0035in" style:text-underline-style="solid" style:text-underline-width="bold" style:text-underline-color="#000000" fo:font-weight="bold" style:font-size-asian="8.5pt" style:font-weight-asian="bold" style:text-scale="110%"/>
    </style:style>
    <style:style style:name="T652" style:family="text">
      <style:text-properties fo:color="#010101" fo:font-size="8.5pt" fo:letter-spacing="0.0016in" style:text-underline-style="solid" style:text-underline-width="bold" style:text-underline-color="#000000" fo:font-weight="bold" style:font-size-asian="8.5pt" style:font-weight-asian="bold" style:text-scale="110%"/>
    </style:style>
    <style:style style:name="T653" style:family="text">
      <style:text-properties fo:color="#010101" fo:font-size="8.5pt" fo:letter-spacing="0.0311in" style:text-underline-style="solid" style:text-underline-width="bold" style:text-underline-color="#000000" fo:font-weight="bold" style:font-size-asian="8.5pt" style:font-weight-asian="bold" style:text-scale="110%"/>
    </style:style>
    <style:style style:name="T654" style:family="text">
      <style:text-properties fo:color="#010101" fo:font-size="8.5pt" fo:letter-spacing="0.0047in" style:text-underline-style="solid" style:text-underline-width="bold" style:text-underline-color="#000000" fo:font-weight="bold" style:font-size-asian="8.5pt" style:font-weight-asian="bold" style:text-scale="110%"/>
    </style:style>
    <style:style style:name="T655" style:family="text">
      <style:text-properties fo:color="#010101" fo:font-size="8.5pt" fo:letter-spacing="0.0244in" style:text-underline-style="solid" style:text-underline-width="bold" style:text-underline-color="#000000" fo:font-weight="bold" style:font-size-asian="8.5pt" style:font-weight-asian="bold" style:text-scale="110%"/>
    </style:style>
    <style:style style:name="T656" style:family="text">
      <style:text-properties fo:color="#010101" fo:font-size="8.5pt" fo:letter-spacing="-0.0016in" style:text-underline-style="solid" style:text-underline-width="bold" style:text-underline-color="#000000" fo:font-weight="bold" style:font-size-asian="8.5pt" style:font-weight-asian="bold" style:text-scale="110%"/>
    </style:style>
    <style:style style:name="T657" style:family="text">
      <style:text-properties fo:color="#878787" fo:font-size="8.5pt" fo:letter-spacing="-0.0016in" style:text-underline-style="none" fo:font-weight="bold" style:font-size-asian="8.5pt" style:font-weight-asian="bold" style:text-scale="110%"/>
    </style:style>
    <style:style style:name="T658" style:family="text">
      <style:text-properties fo:color="#010101" fo:font-size="5pt" fo:font-weight="bold" style:font-size-asian="5pt" style:font-weight-asian="bold" style:text-scale="110%"/>
    </style:style>
    <style:style style:name="T659" style:family="text">
      <style:text-properties fo:color="#010101" fo:font-size="5pt" fo:letter-spacing="-0.0035in" fo:font-weight="bold" style:font-size-asian="5pt" style:font-weight-asian="bold" style:text-scale="110%"/>
    </style:style>
    <style:style style:name="T660" style:family="text">
      <style:text-properties fo:color="#010101" fo:font-size="5pt" fo:letter-spacing="-0.0047in" fo:font-weight="bold" style:font-size-asian="5pt" style:font-weight-asian="bold" style:text-scale="110%"/>
    </style:style>
    <style:style style:name="T661" style:family="text">
      <style:text-properties fo:color="#131313" fo:font-size="5pt" fo:font-weight="bold" style:font-size-asian="5pt" style:font-weight-asian="bold" style:text-scale="110%"/>
    </style:style>
    <style:style style:name="T662" style:family="text">
      <style:text-properties fo:color="#131313" fo:font-size="5pt" fo:letter-spacing="0.028in" fo:font-weight="bold" style:font-size-asian="5pt" style:font-weight-asian="bold" style:text-scale="110%"/>
    </style:style>
    <style:style style:name="T663" style:family="text">
      <style:text-properties fo:color="#010101" fo:font-size="5pt" fo:letter-spacing="0.0016in" fo:font-weight="bold" style:font-size-asian="5pt" style:font-weight-asian="bold" style:text-scale="110%"/>
    </style:style>
    <style:style style:name="T664" style:family="text">
      <style:text-properties fo:color="#010101" fo:font-size="5pt" fo:letter-spacing="-0.0016in" fo:font-weight="bold" style:font-size-asian="5pt" style:font-weight-asian="bold" style:text-scale="110%"/>
    </style:style>
    <style:style style:name="T665" style:family="text">
      <style:text-properties fo:color="#010101" fo:font-size="5pt" fo:letter-spacing="-0.0016in" fo:font-weight="bold" style:font-size-asian="5pt" style:font-weight-asian="bold" style:text-scale="105%"/>
    </style:style>
    <style:style style:name="T666" style:family="text">
      <style:text-properties fo:color="#242424" style:font-name="Times New Roman" fo:font-size="5.5pt" fo:letter-spacing="-0.0016in" style:font-size-asian="5.5pt" style:text-scale="115%"/>
    </style:style>
    <style:style style:name="T667" style:family="text">
      <style:text-properties fo:color="#242424" fo:font-size="5pt" fo:letter-spacing="-0.0016in" style:font-size-asian="5pt"/>
    </style:style>
    <style:style style:name="T668" style:family="text">
      <style:text-properties fo:color="#242424" fo:font-size="5pt" fo:letter-spacing="0.0028in" style:font-size-asian="5pt"/>
    </style:style>
    <style:style style:name="T669" style:family="text">
      <style:text-properties fo:color="#131313" fo:font-size="5pt" fo:letter-spacing="-0.0016in" style:font-size-asian="5pt"/>
    </style:style>
    <style:style style:name="T670" style:family="text">
      <style:text-properties fo:color="#131313" fo:font-size="5pt" fo:letter-spacing="0.002in" style:font-size-asian="5pt"/>
    </style:style>
    <style:style style:name="T671" style:family="text">
      <style:text-properties fo:color="#131313" fo:font-size="5pt" fo:letter-spacing="0.011in" style:font-size-asian="5pt"/>
    </style:style>
    <style:style style:name="T672" style:family="text">
      <style:text-properties fo:color="#131313" fo:font-size="5pt" fo:letter-spacing="-0.0028in" style:font-size-asian="5pt"/>
    </style:style>
    <style:style style:name="T673" style:family="text">
      <style:text-properties fo:color="#242424" fo:font-size="5pt" fo:font-weight="bold" style:font-size-asian="5pt" style:font-weight-asian="bold"/>
    </style:style>
    <style:style style:name="T674" style:family="text">
      <style:text-properties fo:color="#131313" fo:font-size="5pt" fo:font-weight="bold" style:font-size-asian="5pt" style:font-weight-asian="bold"/>
    </style:style>
    <style:style style:name="T675" style:family="text">
      <style:text-properties fo:color="#242424" fo:font-size="5pt" fo:letter-spacing="0.028in" fo:font-weight="bold" style:font-size-asian="5pt" style:font-weight-asian="bold"/>
    </style:style>
    <style:style style:name="T676" style:family="text">
      <style:text-properties fo:color="#242424" fo:font-size="5pt" fo:letter-spacing="-0.0043in" fo:font-weight="bold" style:font-size-asian="5pt" style:font-weight-asian="bold"/>
    </style:style>
    <style:style style:name="T677" style:family="text">
      <style:text-properties fo:color="#242424" fo:font-size="5pt" fo:letter-spacing="-0.0047in" fo:font-weight="bold" style:font-size-asian="5pt" style:font-weight-asian="bold"/>
    </style:style>
    <style:style style:name="T678" style:family="text">
      <style:text-properties fo:color="#242424" fo:font-size="5pt" fo:letter-spacing="-0.002in" fo:font-weight="bold" style:font-size-asian="5pt" style:font-weight-asian="bold"/>
    </style:style>
    <style:style style:name="T679" style:family="text">
      <style:text-properties fo:color="#010101" fo:font-size="5pt" fo:font-weight="bold" style:font-size-asian="5pt" style:font-weight-asian="bold"/>
    </style:style>
    <style:style style:name="T680" style:family="text">
      <style:text-properties fo:color="#010101" fo:font-size="5pt" fo:letter-spacing="0.0075in" fo:font-weight="bold" style:font-size-asian="5pt" style:font-weight-asian="bold"/>
    </style:style>
    <style:style style:name="T681" style:family="text">
      <style:text-properties fo:color="#242424" fo:font-size="5pt" fo:letter-spacing="-0.0016in" fo:font-weight="bold" style:font-size-asian="5pt" style:font-weight-asian="bold"/>
    </style:style>
    <style:style style:name="T682" style:family="text">
      <style:text-properties fo:color="#242424" fo:font-size="5pt" fo:letter-spacing="0.0008in" style:font-size-asian="5pt"/>
    </style:style>
    <style:style style:name="T683" style:family="text">
      <style:text-properties fo:color="#131313" fo:font-size="5pt" fo:letter-spacing="0.0035in" style:font-size-asian="5pt"/>
    </style:style>
    <style:style style:name="T684" style:family="text">
      <style:text-properties fo:color="#242424" fo:font-size="5pt" style:font-size-asian="5pt"/>
    </style:style>
    <style:style style:name="T685" style:family="text">
      <style:text-properties fo:color="#242424" fo:font-size="5pt" fo:letter-spacing="-0.0047in" style:font-size-asian="5pt"/>
    </style:style>
    <style:style style:name="T686" style:family="text">
      <style:text-properties fo:color="#131313" fo:font-size="5pt" style:font-size-asian="5pt"/>
    </style:style>
    <style:style style:name="T687" style:family="text">
      <style:text-properties fo:color="#131313" fo:font-size="5pt" fo:letter-spacing="0.0043in" style:font-size-asian="5pt"/>
    </style:style>
    <style:style style:name="T688" style:family="text">
      <style:text-properties fo:color="#131313" fo:font-size="5pt" fo:letter-spacing="-0.0047in" style:font-size-asian="5pt"/>
    </style:style>
    <style:style style:name="T689" style:family="text">
      <style:text-properties fo:color="#131313" fo:font-size="5pt" fo:letter-spacing="0.028in" style:font-size-asian="5pt"/>
    </style:style>
    <style:style style:name="T690" style:family="text">
      <style:text-properties fo:color="#010101" fo:font-size="5pt" fo:font-weight="bold" style:font-size-asian="5pt" style:font-weight-asian="bold" style:text-scale="90%"/>
    </style:style>
    <style:style style:name="T691" style:family="text">
      <style:text-properties fo:color="#010101" fo:font-size="5pt" fo:letter-spacing="0.0008in" fo:font-weight="bold" style:font-size-asian="5pt" style:font-weight-asian="bold"/>
    </style:style>
    <style:style style:name="T692" style:family="text">
      <style:text-properties fo:color="#242424" style:font-name="Times New Roman" fo:font-size="5.5pt" fo:letter-spacing="-0.0016in" style:font-size-asian="5.5pt" style:text-scale="110%"/>
    </style:style>
    <style:style style:name="T693" style:family="text">
      <style:text-properties fo:color="#242424" fo:font-size="5pt" fo:letter-spacing="-0.0035in" style:font-size-asian="5pt"/>
    </style:style>
    <style:style style:name="T694" style:family="text">
      <style:text-properties fo:color="#131313" fo:font-size="5pt" fo:letter-spacing="-0.0008in" style:font-size-asian="5pt"/>
    </style:style>
    <style:style style:name="T695" style:family="text">
      <style:text-properties fo:color="#242424" fo:font-size="5pt" fo:letter-spacing="0.0047in" style:font-size-asian="5pt"/>
    </style:style>
    <style:style style:name="T696" style:family="text">
      <style:text-properties fo:color="#010101" fo:font-size="5pt" style:font-size-asian="5pt"/>
    </style:style>
    <style:style style:name="T697" style:family="text">
      <style:text-properties fo:color="#131313" fo:font-size="5pt" fo:letter-spacing="0.0055in" style:font-size-asian="5pt"/>
    </style:style>
    <style:style style:name="T698" style:family="text">
      <style:text-properties fo:color="#010101" fo:font-size="5pt" fo:letter-spacing="-0.0016in" style:font-size-asian="5pt"/>
    </style:style>
    <style:style style:name="T699" style:family="text">
      <style:text-properties fo:color="#010101" fo:font-size="5pt" fo:letter-spacing="0.0102in" style:font-size-asian="5pt"/>
    </style:style>
    <style:style style:name="T700" style:family="text">
      <style:text-properties fo:color="#131313" fo:font-size="5pt" fo:font-weight="bold" style:font-size-asian="5pt" style:font-weight-asian="bold" style:text-scale="90%"/>
    </style:style>
    <style:style style:name="T701" style:family="text">
      <style:text-properties fo:color="#131313" fo:font-size="5pt" fo:letter-spacing="0.0008in" fo:font-weight="bold" style:font-size-asian="5pt" style:font-weight-asian="bold"/>
    </style:style>
    <style:style style:name="T702" style:family="text">
      <style:text-properties fo:color="#131313" style:font-name="Times New Roman" fo:font-size="5.5pt" fo:letter-spacing="-0.0016in" style:font-size-asian="5.5pt" style:text-scale="115%"/>
    </style:style>
    <style:style style:name="T703" style:family="text">
      <style:text-properties fo:color="#242424" fo:font-size="5pt" fo:letter-spacing="-0.002in" style:font-size-asian="5pt"/>
    </style:style>
    <style:style style:name="T704" style:family="text">
      <style:text-properties fo:color="#242424" fo:font-size="5pt" fo:letter-spacing="0.0075in" style:font-size-asian="5pt"/>
    </style:style>
    <style:style style:name="T705" style:family="text">
      <style:text-properties fo:color="#010101" fo:font-size="5pt" fo:letter-spacing="-0.0028in" style:font-size-asian="5pt"/>
    </style:style>
    <style:style style:name="T706" style:family="text">
      <style:text-properties fo:color="#131313" fo:font-size="5pt" fo:letter-spacing="-0.002in" style:font-size-asian="5pt"/>
    </style:style>
    <style:style style:name="T707" style:family="text">
      <style:text-properties fo:color="#242424" fo:font-size="5pt" fo:font-weight="bold" style:font-size-asian="5pt" style:font-weight-asian="bold" style:text-scale="90%"/>
    </style:style>
    <style:style style:name="T708" style:family="text">
      <style:text-properties fo:color="#242424" fo:font-size="5pt" fo:letter-spacing="0.0008in" fo:font-weight="bold" style:font-size-asian="5pt" style:font-weight-asian="bold"/>
    </style:style>
    <style:style style:name="T709" style:family="text">
      <style:text-properties fo:color="#242424" fo:font-size="5pt" fo:letter-spacing="-0.0028in" style:font-size-asian="5pt"/>
    </style:style>
    <style:style style:name="T710" style:family="text">
      <style:text-properties fo:color="#242424" fo:font-size="5pt" fo:letter-spacing="0.0071in" style:font-size-asian="5pt"/>
    </style:style>
    <style:style style:name="T711" style:family="text">
      <style:text-properties fo:color="#242424" fo:font-size="5pt" fo:letter-spacing="0.0291in" style:font-size-asian="5pt"/>
    </style:style>
    <style:style style:name="T712" style:family="text">
      <style:text-properties fo:color="#131313" fo:font-size="5pt" fo:letter-spacing="-0.0008in" fo:font-weight="bold" style:font-size-asian="5pt" style:font-weight-asian="bold" style:text-scale="95%"/>
    </style:style>
    <style:style style:name="T713" style:family="text">
      <style:text-properties fo:color="#242424" fo:font-size="5pt" fo:letter-spacing="-0.0016in" fo:font-weight="bold" style:font-size-asian="5pt" style:font-weight-asian="bold" style:text-scale="95%"/>
    </style:style>
    <style:style style:name="T714" style:family="text">
      <style:text-properties fo:color="#131313" fo:font-size="5pt" fo:letter-spacing="0.0075in" style:font-size-asian="5pt"/>
    </style:style>
    <style:style style:name="T715" style:family="text">
      <style:text-properties fo:color="#242424" fo:font-size="5pt" fo:letter-spacing="-0.0008in" fo:font-weight="bold" style:font-size-asian="5pt" style:font-weight-asian="bold" style:text-scale="95%"/>
    </style:style>
    <style:style style:name="T716" style:family="text">
      <style:text-properties fo:color="#010101" fo:font-size="5pt" fo:letter-spacing="0.0091in" style:font-size-asian="5pt"/>
    </style:style>
    <style:style style:name="T717" style:family="text">
      <style:text-properties fo:color="#242424" fo:font-size="5pt" fo:letter-spacing="0.028in" style:font-size-asian="5pt"/>
    </style:style>
    <style:style style:name="T718" style:family="text">
      <style:text-properties fo:color="#242424" fo:font-size="5pt" fo:letter-spacing="0.0063in" style:font-size-asian="5pt"/>
    </style:style>
    <style:style style:name="T719" style:family="text">
      <style:text-properties fo:color="#131313" fo:font-size="5pt" fo:letter-spacing="-0.0016in" fo:font-weight="bold" style:font-size-asian="5pt" style:font-weight-asian="bold"/>
    </style:style>
    <style:style style:name="T720" style:family="text">
      <style:text-properties fo:color="#242424" fo:font-size="5pt" fo:letter-spacing="0.0244in" style:font-size-asian="5pt"/>
    </style:style>
    <style:style style:name="T721" style:family="text">
      <style:text-properties fo:color="#425970" style:text-position="8% 100%" fo:font-size="6pt" fo:font-weight="bold" style:font-size-asian="6pt" style:font-weight-asian="bold"/>
    </style:style>
    <style:style style:name="T722" style:family="text">
      <style:text-properties fo:color="#647789" style:text-position="8% 100%" fo:font-size="6pt" fo:font-weight="bold" style:font-size-asian="6pt" style:font-weight-asian="bold"/>
    </style:style>
    <style:style style:name="T723" style:family="text">
      <style:text-properties fo:color="#647789" style:text-position="8% 100%" fo:font-size="6pt" fo:letter-spacing="-0.0063in" fo:font-weight="bold" style:font-size-asian="6pt" style:font-weight-asian="bold"/>
    </style:style>
    <style:style style:name="T724" style:family="text">
      <style:text-properties fo:color="#425970" style:text-position="8% 100%" fo:font-size="6pt" fo:letter-spacing="-0.0008in" fo:font-weight="bold" style:font-size-asian="6pt" style:font-weight-asian="bold"/>
    </style:style>
    <style:style style:name="T725" style:family="text">
      <style:text-properties fo:color="#425970" style:text-position="8% 100%" fo:font-size="6pt" fo:letter-spacing="0.0016in" fo:font-weight="bold" style:font-size-asian="6pt" style:font-weight-asian="bold"/>
    </style:style>
    <style:style style:name="T726" style:family="text">
      <style:text-properties fo:color="#425970" style:text-position="8% 100%" fo:font-size="6pt" fo:letter-spacing="-0.0047in" fo:font-weight="bold" style:font-size-asian="6pt" style:font-weight-asian="bold"/>
    </style:style>
    <style:style style:name="T727" style:family="text">
      <style:text-properties fo:color="#425970" style:text-position="8% 100%" fo:font-size="6pt" fo:letter-spacing="-0.0016in" fo:font-weight="bold" style:font-size-asian="6pt" style:font-weight-asian="bold"/>
    </style:style>
    <style:style style:name="T728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T729" style:family="text">
      <style:text-properties style:font-name="Verdana" fo:font-size="8.5pt" fo:letter-spacing="-0.0016in" style:text-underline-style="solid" style:text-underline-width="auto" style:text-underline-color="font-color" fo:font-weight="bold" style:font-size-asian="8.5pt" style:font-weight-asian="bold" style:text-scale="105%"/>
    </style:style>
    <style:style style:name="T730" style:family="text">
      <style:text-properties style:font-name="Verdana" fo:font-size="8.5pt" fo:letter-spacing="-0.0063in" style:text-underline-style="solid" style:text-underline-width="auto" style:text-underline-color="font-color" fo:font-weight="bold" style:font-size-asian="8.5pt" style:font-weight-asian="bold" style:text-scale="105%"/>
    </style:style>
    <style:style style:name="T731" style:family="text">
      <style:text-properties style:font-name="Verdana" fo:font-size="8.5pt" fo:letter-spacing="-0.0055in" style:text-underline-style="solid" style:text-underline-width="auto" style:text-underline-color="font-color" fo:font-weight="bold" style:font-size-asian="8.5pt" style:font-weight-asian="bold" style:text-scale="105%"/>
    </style:style>
    <style:style style:name="T732" style:family="text">
      <style:text-properties style:font-name="Verdana" fo:font-size="8.5pt" style:font-size-asian="8.5pt" style:text-scale="105%"/>
    </style:style>
    <style:style style:name="T733" style:family="text">
      <style:text-properties style:font-name="Verdana" fo:font-size="8.5pt" fo:letter-spacing="0.0453in" style:font-size-asian="8.5pt" style:text-scale="150%"/>
    </style:style>
    <style:style style:name="T734" style:family="text">
      <style:text-properties style:font-name="Verdana" fo:font-size="8.5pt" fo:font-weight="bold" style:font-size-asian="8.5pt" style:font-weight-asian="bold" style:text-scale="105%"/>
    </style:style>
    <style:style style:name="T735" style:family="text">
      <style:text-properties style:font-name="Verdana" fo:font-size="8.5pt" fo:letter-spacing="0.0472in" fo:font-weight="bold" style:font-size-asian="8.5pt" style:font-weight-asian="bold" style:text-scale="150%"/>
    </style:style>
    <style:style style:name="T736" style:family="text">
      <style:text-properties style:font-name="Verdana" fo:font-size="8.5pt" fo:letter-spacing="-0.0035in" fo:font-weight="bold" style:font-size-asian="8.5pt" style:font-weight-asian="bold" style:text-scale="105%"/>
    </style:style>
    <style:style style:name="T737" style:family="text">
      <style:text-properties style:font-name="Verdana" fo:font-size="8.5pt" fo:letter-spacing="-0.0028in" style:font-size-asian="8.5pt" style:text-scale="105%"/>
    </style:style>
    <style:style style:name="T738" style:family="text">
      <style:text-properties style:font-name="Verdana" fo:font-size="8.5pt" fo:letter-spacing="-0.0016in" style:font-size-asian="8.5pt" style:text-scale="105%"/>
    </style:style>
    <style:style style:name="T739" style:family="text">
      <style:text-properties style:font-name="Verdana" fo:font-size="8.5pt" fo:letter-spacing="-0.0016in" fo:font-weight="bold" style:font-size-asian="8.5pt" style:font-weight-asian="bold" style:text-scale="105%"/>
    </style:style>
    <style:style style:name="T740" style:family="text">
      <style:text-properties style:font-name="Verdana" fo:font-size="8.5pt" fo:letter-spacing="-0.0035in" style:font-size-asian="8.5pt" style:text-scale="105%"/>
    </style:style>
    <style:style style:name="T741" style:family="text">
      <style:text-properties style:font-name="Verdana" fo:font-size="8.5pt" fo:letter-spacing="-0.0008in" style:font-size-asian="8.5pt" style:text-scale="105%"/>
    </style:style>
    <style:style style:name="T742" style:family="text">
      <style:text-properties style:font-name="Verdana" fo:font-size="5.5pt" fo:letter-spacing="-0.0047in" fo:font-weight="bold" style:font-size-asian="5.5pt" style:font-weight-asian="bold" style:text-scale="105%"/>
    </style:style>
    <style:style style:name="T743" style:family="text">
      <style:text-properties style:font-name="Verdana" fo:font-size="5.5pt" fo:letter-spacing="-0.0035in" fo:font-weight="bold" style:font-size-asian="5.5pt" style:font-weight-asian="bold" style:text-scale="105%"/>
    </style:style>
    <style:style style:name="T744" style:family="text">
      <style:text-properties style:font-name="Verdana" fo:font-size="5.5pt" fo:letter-spacing="0.0028in" fo:font-weight="bold" style:font-size-asian="5.5pt" style:font-weight-asian="bold" style:text-scale="105%"/>
    </style:style>
    <style:style style:name="T745" style:family="text">
      <style:text-properties style:font-name="Verdana" fo:font-size="5.5pt" fo:letter-spacing="-0.0028in" style:font-size-asian="5.5pt" style:text-scale="105%"/>
    </style:style>
    <style:style style:name="T746" style:family="text">
      <style:text-properties style:font-name="Verdana" fo:font-size="5.5pt" fo:letter-spacing="-0.0016in" style:font-size-asian="5.5pt" style:text-scale="105%"/>
    </style:style>
    <style:style style:name="T747" style:family="text">
      <style:text-properties style:font-name="Verdana" fo:font-size="5.5pt" fo:letter-spacing="0.0016in" fo:font-weight="bold" style:font-size-asian="5.5pt" style:font-weight-asian="bold" style:text-scale="105%"/>
    </style:style>
    <style:style style:name="T748" style:family="text">
      <style:text-properties style:font-name="Verdana" fo:font-size="8.5pt" fo:letter-spacing="0.0193in" fo:font-weight="bold" style:font-size-asian="8.5pt" style:font-weight-asian="bold" style:text-scale="105%"/>
    </style:style>
    <style:style style:name="T749" style:family="text">
      <style:text-properties style:font-name="Verdana" fo:font-size="8.5pt" fo:letter-spacing="0.0209in" fo:font-weight="bold" style:font-size-asian="8.5pt" style:font-weight-asian="bold" style:text-scale="105%"/>
    </style:style>
    <style:style style:name="T750" style:family="text">
      <style:text-properties style:font-name="Verdana" fo:font-size="8.5pt" fo:letter-spacing="0.0193in" style:font-size-asian="8.5pt" style:text-scale="105%"/>
    </style:style>
    <style:style style:name="T751" style:family="text">
      <style:text-properties style:font-name="Verdana" fo:font-size="8.5pt" fo:letter-spacing="0.0189in" style:font-size-asian="8.5pt" style:text-scale="105%"/>
    </style:style>
    <style:style style:name="T752" style:family="text">
      <style:text-properties style:font-name="Verdana" fo:font-size="8.5pt" fo:letter-spacing="-0.0063in" style:font-size-asian="8.5pt" style:text-scale="105%"/>
    </style:style>
    <style:style style:name="T753" style:family="text">
      <style:text-properties style:font-name="Verdana" fo:font-size="8.5pt" fo:letter-spacing="-0.011in" style:font-size-asian="8.5pt" style:text-scale="105%"/>
    </style:style>
    <style:style style:name="T754" style:family="text">
      <style:text-properties style:font-name="Verdana" fo:font-size="8.5pt" fo:letter-spacing="-0.0102in" style:font-size-asian="8.5pt" style:text-scale="105%"/>
    </style:style>
    <style:style style:name="T755" style:family="text">
      <style:text-properties style:text-scale="105%"/>
    </style:style>
    <style:style style:name="T756" style:family="text">
      <style:text-properties fo:letter-spacing="-0.0102in" style:text-scale="105%"/>
    </style:style>
    <style:style style:name="T757" style:family="text">
      <style:text-properties fo:letter-spacing="-0.0016in" style:text-scale="105%"/>
    </style:style>
    <style:style style:name="T758" style:family="text">
      <style:text-properties style:font-name="Verdana" fo:font-size="8.5pt" fo:letter-spacing="0.0134in" fo:font-weight="bold" style:font-size-asian="8.5pt" style:font-weight-asian="bold"/>
    </style:style>
    <style:style style:name="T759" style:family="text">
      <style:text-properties style:font-name="Verdana" fo:font-size="8.5pt" fo:letter-spacing="0.0138in" fo:font-weight="bold" style:font-size-asian="8.5pt" style:font-weight-asian="bold"/>
    </style:style>
    <style:style style:name="T760" style:family="text">
      <style:text-properties style:font-name="Verdana" fo:font-size="8pt" fo:letter-spacing="-0.0016in" style:text-underline-style="solid" style:text-underline-width="auto" style:text-underline-color="font-color" fo:font-weight="bold" style:font-size-asian="8pt" style:font-weight-asian="bold" style:text-scale="105%"/>
    </style:style>
    <style:style style:name="T761" style:family="text">
      <style:text-properties style:font-name="Verdana" fo:font-size="8pt" fo:letter-spacing="-0.0055in" style:text-underline-style="solid" style:text-underline-width="auto" style:text-underline-color="font-color" fo:font-weight="bold" style:font-size-asian="8pt" style:font-weight-asian="bold" style:text-scale="105%"/>
    </style:style>
    <style:style style:name="T762" style:family="text">
      <style:text-properties style:font-name="Verdana" fo:font-size="8pt" fo:letter-spacing="-0.0047in" fo:font-weight="bold" style:font-size-asian="8pt" style:font-weight-asian="bold" style:text-scale="105%"/>
    </style:style>
    <style:style style:name="T763" style:family="text">
      <style:text-properties style:font-name="Verdana" fo:font-size="8pt" fo:letter-spacing="0.0256in" fo:font-weight="bold" style:font-size-asian="8pt" style:font-weight-asian="bold" style:text-scale="105%"/>
    </style:style>
    <style:style style:name="T764" style:family="text">
      <style:text-properties style:font-name="Verdana" fo:font-size="8pt" fo:letter-spacing="0.0283in" fo:font-weight="bold" style:font-size-asian="8pt" style:font-weight-asian="bold" style:text-scale="105%"/>
    </style:style>
    <style:style style:name="T765" style:family="text">
      <style:text-properties style:font-name="Verdana" fo:font-size="8pt" fo:letter-spacing="-0.0035in" style:font-size-asian="8pt" style:text-scale="105%"/>
    </style:style>
    <style:style style:name="T766" style:family="text">
      <style:text-properties style:font-name="Verdana" fo:font-size="8pt" fo:letter-spacing="-0.0098in" style:font-size-asian="8pt" style:text-scale="105%"/>
    </style:style>
    <style:style style:name="T767" style:family="text">
      <style:text-properties style:font-name="Verdana" fo:font-size="8pt" fo:letter-spacing="0.0075in" fo:font-weight="bold" style:font-size-asian="8pt" style:font-weight-asian="bold" style:text-scale="105%"/>
    </style:style>
    <style:style style:name="T768" style:family="text">
      <style:text-properties style:font-name="Verdana" fo:font-size="8pt" fo:letter-spacing="0.0083in" fo:font-weight="bold" style:font-size-asian="8pt" style:font-weight-asian="bold" style:text-scale="105%"/>
    </style:style>
    <style:style style:name="T769" style:family="text">
      <style:text-properties style:font-name="Verdana" fo:font-size="7pt" fo:letter-spacing="-0.0043in" fo:font-weight="bold" style:font-size-asian="7pt" style:font-weight-asian="bold" style:text-scale="105%"/>
    </style:style>
    <style:style style:name="T770" style:family="text">
      <style:text-properties style:font-name="Verdana" fo:font-size="7pt" fo:letter-spacing="-0.0035in" fo:font-weight="bold" style:font-size-asian="7pt" style:font-weight-asian="bold" style:text-scale="105%"/>
    </style:style>
    <style:style style:name="T771" style:family="text">
      <style:text-properties style:font-name="Verdana" fo:font-size="5.5pt" style:font-size-asian="5.5pt" style:text-scale="105%"/>
    </style:style>
    <style:style style:name="T772" style:family="text">
      <style:text-properties style:font-name="Verdana" fo:font-size="5.5pt" fo:letter-spacing="-0.0075in" style:font-size-asian="5.5pt" style:text-scale="105%"/>
    </style:style>
    <style:style style:name="T773" style:family="text">
      <style:text-properties style:font-name="Verdana" fo:font-size="5.5pt" fo:letter-spacing="-0.0035in" style:font-size-asian="5.5pt" style:text-scale="105%"/>
    </style:style>
    <style:style style:name="T774" style:family="text">
      <style:text-properties style:font-name="Verdana" fo:font-size="5.5pt" fo:letter-spacing="-0.0071in" style:font-size-asian="5.5pt" style:text-scale="105%"/>
    </style:style>
    <style:style style:name="T775" style:family="text">
      <style:text-properties fo:color="#030303" fo:font-size="8.5pt" style:font-size-asian="8.5pt" style:text-scale="110%"/>
    </style:style>
    <style:style style:name="T776" style:family="text">
      <style:text-properties fo:color="#030303" fo:font-size="8.5pt" fo:letter-spacing="0.028in" style:font-size-asian="8.5pt" style:text-scale="110%"/>
    </style:style>
    <style:style style:name="T777" style:family="text">
      <style:text-properties fo:color="#030303" fo:font-size="8.5pt" style:font-size-asian="8.5pt" style:text-scale="105%"/>
    </style:style>
    <style:style style:name="T778" style:family="text">
      <style:text-properties fo:color="#030303" fo:font-size="8.5pt" fo:letter-spacing="0.028in" style:font-size-asian="8.5pt" style:text-scale="105%"/>
    </style:style>
    <style:style style:name="T779" style:family="text">
      <style:text-properties fo:color="#030303" fo:font-size="8.5pt" fo:letter-spacing="0.0256in" style:font-size-asian="8.5pt" style:text-scale="105%"/>
    </style:style>
    <style:style style:name="T780" style:family="text">
      <style:text-properties fo:color="#030303" fo:font-size="8.5pt" fo:letter-spacing="-0.0016in" style:font-size-asian="8.5pt" style:text-scale="105%"/>
    </style:style>
    <style:style style:name="T781" style:family="text">
      <style:text-properties fo:color="#030303" fo:font-size="9.5pt" style:font-size-asian="9.5pt" style:text-scale="110%"/>
    </style:style>
    <style:style style:name="T782" style:family="text">
      <style:text-properties fo:color="#030303" fo:font-size="8.5pt" fo:letter-spacing="0.0236in" style:font-size-asian="8.5pt" style:text-scale="110%"/>
    </style:style>
    <style:style style:name="T783" style:family="text">
      <style:text-properties fo:color="#030303" fo:font-size="8.5pt" fo:letter-spacing="-0.0028in" style:font-size-asian="8.5pt" style:text-scale="110%"/>
    </style:style>
    <style:style style:name="T784" style:family="text">
      <style:text-properties fo:color="#030303" fo:font-size="8.5pt" fo:font-weight="bold" style:font-size-asian="8.5pt" style:font-weight-asian="bold" style:text-scale="105%"/>
    </style:style>
    <style:style style:name="T785" style:family="text">
      <style:text-properties fo:color="#030303" fo:font-size="8.5pt" fo:letter-spacing="0.0264in" style:font-size-asian="8.5pt" style:text-scale="105%"/>
    </style:style>
    <style:style style:name="T786" style:family="text">
      <style:text-properties fo:color="#030303" fo:font-size="9pt" fo:font-weight="bold" style:font-size-asian="9pt" style:font-weight-asian="bold" style:text-scale="105%"/>
    </style:style>
    <style:style style:name="T787" style:family="text">
      <style:text-properties fo:color="#030303" fo:font-size="9pt" fo:letter-spacing="0.028in" fo:font-weight="bold" style:font-size-asian="9pt" style:font-weight-asian="bold" style:text-scale="105%"/>
    </style:style>
    <style:style style:name="T788" style:family="text">
      <style:text-properties fo:color="#030303" fo:font-size="8.5pt" fo:letter-spacing="0.0098in" style:font-size-asian="8.5pt" style:text-scale="110%"/>
    </style:style>
    <style:style style:name="T789" style:family="text">
      <style:text-properties fo:color="#030303" fo:font-size="8.5pt" fo:letter-spacing="-0.0047in" style:font-size-asian="8.5pt" style:text-scale="110%"/>
    </style:style>
    <style:style style:name="T790" style:family="text">
      <style:text-properties fo:color="#030303" fo:font-size="8.5pt" fo:letter-spacing="-0.002in" style:font-size-asian="8.5pt" style:text-scale="110%"/>
    </style:style>
    <style:style style:name="T791" style:family="text">
      <style:text-properties fo:color="#030303" fo:font-size="8.5pt" fo:letter-spacing="0.0091in" style:font-size-asian="8.5pt" style:text-scale="110%"/>
    </style:style>
    <style:style style:name="T792" style:family="text">
      <style:text-properties fo:color="#030303" fo:font-size="8.5pt" fo:letter-spacing="0.0016in" style:font-size-asian="8.5pt" style:text-scale="110%"/>
    </style:style>
    <style:style style:name="T793" style:family="text">
      <style:text-properties fo:color="#030303" fo:font-size="8.5pt" fo:letter-spacing="-0.0016in" style:font-size-asian="8.5pt" style:text-scale="110%"/>
    </style:style>
    <style:style style:name="T794" style:family="text">
      <style:text-properties fo:color="#030303" style:font-name="Times New Roman" fo:font-size="8.5pt" fo:font-weight="bold" style:font-size-asian="8.5pt" style:font-weight-asian="bold" style:text-scale="105%"/>
    </style:style>
    <style:style style:name="T795" style:family="text">
      <style:text-properties fo:color="#030303" style:font-name="Times New Roman" fo:font-size="8.5pt" fo:letter-spacing="0.0256in" fo:font-weight="bold" style:font-size-asian="8.5pt" style:font-weight-asian="bold" style:text-scale="105%"/>
    </style:style>
    <style:style style:name="T796" style:family="text">
      <style:text-properties fo:color="#030303" style:font-name="Times New Roman" fo:font-size="8.5pt" fo:letter-spacing="0.0236in" fo:font-weight="bold" style:font-size-asian="8.5pt" style:font-weight-asian="bold" style:text-scale="105%"/>
    </style:style>
    <style:style style:name="T797" style:family="text">
      <style:text-properties fo:color="#030303" style:font-name="Times New Roman" fo:font-size="8.5pt" fo:letter-spacing="0.0098in" fo:font-weight="bold" style:font-size-asian="8.5pt" style:font-weight-asian="bold" style:text-scale="105%"/>
    </style:style>
    <style:style style:name="T798" style:family="text">
      <style:text-properties fo:color="#030303" style:font-name="Times New Roman" fo:font-size="8.5pt" fo:letter-spacing="-0.0016in" fo:font-weight="bold" style:font-size-asian="8.5pt" style:font-weight-asian="bold" style:text-scale="105%"/>
    </style:style>
    <style:style style:name="T799" style:family="text">
      <style:text-properties fo:color="#030303" style:text-scale="105%"/>
    </style:style>
    <style:style style:name="T800" style:family="text">
      <style:text-properties fo:color="#030303" fo:letter-spacing="0.0189in" style:text-scale="105%"/>
    </style:style>
    <style:style style:name="T801" style:family="text">
      <style:text-properties fo:color="#030303" fo:letter-spacing="0.0201in" style:text-scale="105%"/>
    </style:style>
    <style:style style:name="T802" style:family="text">
      <style:text-properties fo:color="#030303" fo:letter-spacing="0.0071in" style:text-scale="105%"/>
    </style:style>
    <style:style style:name="T803" style:family="text">
      <style:text-properties fo:color="#030303" fo:letter-spacing="0.0098in" style:text-scale="105%"/>
    </style:style>
    <style:style style:name="T804" style:family="text">
      <style:text-properties fo:color="#030303" fo:letter-spacing="-0.0016in" style:text-scale="105%"/>
    </style:style>
    <style:style style:name="T805" style:family="text">
      <style:text-properties fo:letter-spacing="-0.0028in" style:text-scale="105%"/>
    </style:style>
    <style:style style:name="T806" style:family="text">
      <style:text-properties fo:letter-spacing="-0.011in" style:text-scale="105%"/>
    </style:style>
    <style:style style:name="T807" style:family="text">
      <style:text-properties fo:letter-spacing="0.028in" style:text-scale="105%"/>
    </style:style>
    <style:style style:name="T808" style:family="text">
      <style:text-properties style:font-name="Verdana" fo:font-size="8.5pt" fo:letter-spacing="0.0409in" fo:font-weight="bold" style:font-size-asian="8.5pt" style:font-weight-asian="bold" style:text-scale="105%"/>
    </style:style>
    <style:style style:name="T809" style:family="text">
      <style:text-properties style:font-name="Verdana" fo:font-size="8.5pt" fo:letter-spacing="-0.0075in" style:font-size-asian="8.5pt" style:text-scale="105%"/>
    </style:style>
    <style:style style:name="T810" style:family="text">
      <style:text-properties style:font-name="Verdana" fo:font-size="8.5pt" fo:letter-spacing="0.028in" fo:font-weight="bold" style:font-size-asian="8.5pt" style:font-weight-asian="bold" style:text-scale="105%"/>
    </style:style>
    <style:style style:name="T811" style:family="text">
      <style:text-properties style:font-name="Verdana" fo:font-size="5.5pt" fo:letter-spacing="0.028in" fo:font-weight="bold" style:font-size-asian="5.5pt" style:font-weight-asian="bold" style:text-scale="105%"/>
    </style:style>
    <style:style style:name="T812" style:family="text">
      <style:text-properties style:font-name="Verdana" fo:font-size="5.5pt" fo:letter-spacing="-0.0055in" fo:font-weight="bold" style:font-size-asian="5.5pt" style:font-weight-asian="bold" style:text-scale="105%"/>
    </style:style>
    <style:style style:name="T813" style:family="text">
      <style:text-properties style:font-name="Verdana" fo:font-size="5.5pt" fo:letter-spacing="-0.0055in" style:font-size-asian="5.5pt" style:text-scale="105%"/>
    </style:style>
    <style:style style:name="T814" style:family="text">
      <style:text-properties style:font-name="Verdana" fo:font-size="8.5pt" fo:font-style="italic" fo:font-weight="bold" style:font-size-asian="8.5pt" style:font-style-asian="italic" style:font-weight-asian="bold" style:text-scale="105%"/>
    </style:style>
    <style:style style:name="T815" style:family="text">
      <style:text-properties fo:letter-spacing="-0.0055in" style:text-scale="105%"/>
    </style:style>
    <style:style style:name="T816" style:family="text">
      <style:text-properties fo:letter-spacing="-0.0047in" style:text-scale="105%"/>
    </style:style>
    <style:style style:name="T817" style:family="text">
      <style:text-properties style:font-name="Verdana" fo:font-size="8.5pt" fo:letter-spacing="0.0161in" fo:font-weight="bold" style:font-size-asian="8.5pt" style:font-weight-asian="bold"/>
    </style:style>
    <style:style style:name="T818" style:family="text">
      <style:text-properties style:font-name="Verdana" fo:font-size="8.5pt" fo:letter-spacing="0.0165in" fo:font-weight="bold" style:font-size-asian="8.5pt" style:font-weight-asian="bold"/>
    </style:style>
    <style:style style:name="T819" style:family="text">
      <style:text-properties fo:font-size="8pt" fo:font-weight="bold" style:font-size-asian="8pt" style:font-weight-asian="bold"/>
    </style:style>
    <style:style style:name="T820" style:family="text">
      <style:text-properties fo:font-size="8pt" style:font-size-asian="8pt"/>
    </style:style>
    <style:style style:name="T821" style:family="text">
      <style:text-properties fo:font-size="8pt" fo:letter-spacing="0.0528in" fo:font-weight="bold" style:font-size-asian="8pt" style:font-weight-asian="bold"/>
    </style:style>
    <style:style style:name="T822" style:family="text">
      <style:text-properties fo:font-size="8pt" fo:letter-spacing="0.0528in" style:font-size-asian="8pt"/>
    </style:style>
    <style:style style:name="T823" style:family="text">
      <style:text-properties fo:font-size="8pt" fo:letter-spacing="0.0555in" style:font-size-asian="8pt"/>
    </style:style>
    <style:style style:name="T824" style:family="text">
      <style:text-properties fo:font-size="8pt" fo:letter-spacing="0.0547in" style:font-size-asian="8pt"/>
    </style:style>
    <style:style style:name="T825" style:family="text">
      <style:text-properties fo:font-size="8pt" fo:letter-spacing="0.011in" fo:font-weight="bold" style:font-size-asian="8pt" style:font-weight-asian="bold"/>
    </style:style>
    <style:style style:name="T826" style:family="text">
      <style:text-properties fo:font-size="8pt" fo:letter-spacing="0.0102in" style:font-size-asian="8pt"/>
    </style:style>
    <style:style style:name="T827" style:family="text">
      <style:text-properties fo:font-size="8pt" fo:letter-spacing="0.028in" style:font-size-asian="8pt"/>
    </style:style>
    <style:style style:name="T828" style:family="text">
      <style:text-properties fo:font-size="8pt" fo:letter-spacing="0.0055in" style:font-size-asian="8pt"/>
    </style:style>
    <style:style style:name="T829" style:family="text">
      <style:text-properties fo:font-size="8pt" fo:letter-spacing="-0.0035in" style:font-size-asian="8pt"/>
    </style:style>
    <style:style style:name="T830" style:family="text">
      <style:text-properties fo:font-size="8pt" fo:letter-spacing="0.0083in" style:font-size-asian="8pt"/>
    </style:style>
    <style:style style:name="T831" style:family="text">
      <style:text-properties fo:font-size="8pt" fo:letter-spacing="0.0138in" style:font-size-asian="8pt"/>
    </style:style>
    <style:style style:name="T832" style:family="text">
      <style:text-properties fo:font-size="8pt" fo:letter-spacing="-0.0016in" style:font-size-asian="8pt"/>
    </style:style>
    <style:style style:name="T833" style:family="text">
      <style:text-properties fo:font-size="8pt" fo:letter-spacing="0.0063in" style:font-size-asian="8pt"/>
    </style:style>
    <style:style style:name="T834" style:family="text">
      <style:text-properties fo:font-size="8pt" fo:letter-spacing="0.0047in" fo:font-weight="bold" style:font-size-asian="8pt" style:font-weight-asian="bold"/>
    </style:style>
    <style:style style:name="T835" style:family="text">
      <style:text-properties fo:font-size="8pt" fo:letter-spacing="0.0043in" style:font-size-asian="8pt"/>
    </style:style>
    <style:style style:name="T836" style:family="text">
      <style:text-properties fo:font-size="8pt" fo:letter-spacing="-0.0083in" fo:font-weight="bold" style:font-size-asian="8pt" style:font-weight-asian="bold"/>
    </style:style>
    <style:style style:name="T837" style:family="text">
      <style:text-properties fo:font-size="8pt" fo:letter-spacing="-0.0028in" fo:font-weight="bold" style:font-size-asian="8pt" style:font-weight-asian="bold"/>
    </style:style>
    <style:style style:name="T838" style:family="text">
      <style:text-properties fo:font-size="8pt" fo:letter-spacing="0.0083in" fo:font-weight="bold" style:font-size-asian="8pt" style:font-weight-asian="bold"/>
    </style:style>
    <style:style style:name="T839" style:family="text">
      <style:text-properties fo:color="#000009" fo:font-size="8pt" fo:font-weight="bold" style:font-size-asian="8pt" style:font-weight-asian="bold"/>
    </style:style>
    <style:style style:name="T840" style:family="text">
      <style:text-properties fo:font-size="8pt" fo:letter-spacing="0.0055in" fo:font-weight="bold" style:font-size-asian="8pt" style:font-weight-asian="bold"/>
    </style:style>
    <style:style style:name="T841" style:family="text">
      <style:text-properties style:font-name="Times New Roman" fo:font-size="8.5pt" fo:letter-spacing="-0.0071in" fo:font-weight="bold" style:font-size-asian="8.5pt" style:font-weight-asian="bold"/>
    </style:style>
    <style:style style:name="T842" style:family="text">
      <style:text-properties style:font-name="Arial" fo:letter-spacing="-0.0035in"/>
    </style:style>
    <style:style style:name="T843" style:family="text">
      <style:text-properties style:font-name="Arial" fo:letter-spacing="-0.0028in"/>
    </style:style>
    <style:style style:name="T844" style:family="text">
      <style:text-properties fo:font-size="8.5pt" fo:letter-spacing="-0.0016in" fo:font-weight="bold" style:font-size-asian="8.5pt" style:font-weight-asian="bold"/>
    </style:style>
    <style:style style:name="T845" style:family="text">
      <style:text-properties fo:font-size="8.5pt" fo:letter-spacing="-0.0035in" fo:font-weight="bold" style:font-size-asian="8.5pt" style:font-weight-asian="bold"/>
    </style:style>
    <style:style style:name="T846" style:family="text">
      <style:text-properties fo:font-size="8.5pt" fo:letter-spacing="-0.0016in" style:font-size-asian="8.5pt"/>
    </style:style>
    <style:style style:name="T847" style:family="text">
      <style:text-properties fo:font-size="8.5pt" fo:letter-spacing="-0.0028in" style:font-size-asian="8.5pt"/>
    </style:style>
    <style:style style:name="T848" style:family="text">
      <style:text-properties fo:font-size="8.5pt" fo:letter-spacing="-0.011in" style:font-size-asian="8.5pt"/>
    </style:style>
    <style:style style:name="T849" style:family="text">
      <style:text-properties fo:font-size="8.5pt" fo:font-weight="bold" style:font-size-asian="8.5pt" style:font-weight-asian="bold"/>
    </style:style>
    <style:style style:name="T850" style:family="text">
      <style:text-properties fo:font-size="8.5pt" fo:letter-spacing="0.0181in" fo:font-weight="bold" style:font-size-asian="8.5pt" style:font-weight-asian="bold"/>
    </style:style>
    <style:style style:name="T851" style:family="text">
      <style:text-properties fo:font-size="8.5pt" fo:letter-spacing="0.0173in" style:font-size-asian="8.5pt"/>
    </style:style>
    <style:style style:name="T852" style:family="text">
      <style:text-properties fo:font-size="8.5pt" fo:letter-spacing="-0.0028in" fo:font-weight="bold" style:font-size-asian="8.5pt" style:font-weight-asian="bold"/>
    </style:style>
    <style:style style:name="T853" style:family="text">
      <style:text-properties fo:font-size="8.5pt" fo:letter-spacing="0.0055in" fo:font-weight="bold" style:font-size-asian="8.5pt" style:font-weight-asian="bold"/>
    </style:style>
    <style:style style:name="T854" style:family="text">
      <style:text-properties fo:font-size="8.5pt" fo:letter-spacing="0.0047in" style:font-size-asian="8.5pt"/>
    </style:style>
    <style:style style:name="T855" style:family="text">
      <style:text-properties fo:font-size="8.5pt" fo:letter-spacing="0.0043in" style:font-size-asian="8.5pt"/>
    </style:style>
    <style:style style:name="T856" style:family="text">
      <style:text-properties fo:font-size="8.5pt" fo:letter-spacing="-0.0035in" style:font-size-asian="8.5pt"/>
    </style:style>
    <style:style style:name="T857" style:family="text">
      <style:text-properties style:font-name="Arial" fo:letter-spacing="-0.0047in"/>
    </style:style>
    <style:style style:name="T858" style:family="text">
      <style:text-properties style:font-name="Arial" fo:letter-spacing="-0.0008in"/>
    </style:style>
    <style:style style:name="T859" style:family="text">
      <style:text-properties fo:font-size="8.5pt" fo:letter-spacing="-0.002in" style:font-size-asian="8.5pt"/>
    </style:style>
    <style:style style:name="T860" style:family="text">
      <style:text-properties fo:font-size="8.5pt" fo:letter-spacing="-0.0008in" style:font-size-asian="8.5pt"/>
    </style:style>
    <style:style style:name="T861" style:family="text">
      <style:text-properties fo:font-size="8.5pt" fo:letter-spacing="-0.0043in" style:font-size-asian="8.5pt"/>
    </style:style>
    <style:style style:name="T862" style:family="text">
      <style:text-properties fo:font-size="8.5pt" fo:letter-spacing="-0.0043in" fo:font-weight="bold" style:font-size-asian="8.5pt" style:font-weight-asian="bold"/>
    </style:style>
    <style:style style:name="T863" style:family="text">
      <style:text-properties fo:font-size="8.5pt" fo:letter-spacing="-0.0091in" fo:font-weight="bold" style:font-size-asian="8.5pt" style:font-weight-asian="bold"/>
    </style:style>
    <style:style style:name="T864" style:family="text">
      <style:text-properties fo:font-size="8.5pt" fo:letter-spacing="0.0016in" fo:font-weight="bold" style:font-size-asian="8.5pt" style:font-weight-asian="bold"/>
    </style:style>
    <style:style style:name="T865" style:family="text">
      <style:text-properties fo:font-size="8.5pt" fo:letter-spacing="0.0028in" fo:font-weight="bold" style:font-size-asian="8.5pt" style:font-weight-asian="bold"/>
    </style:style>
    <style:style style:name="T866" style:family="text">
      <style:text-properties fo:font-size="8.5pt" fo:letter-spacing="0.0035in" style:font-size-asian="8.5pt"/>
    </style:style>
    <style:style style:name="T867" style:family="text">
      <style:text-properties fo:font-size="8.5pt" fo:letter-spacing="0.0228in" fo:font-weight="bold" style:font-size-asian="8.5pt" style:font-weight-asian="bold"/>
    </style:style>
    <style:style style:name="T868" style:family="text">
      <style:text-properties fo:font-size="8pt" fo:letter-spacing="-0.0016in" fo:font-weight="bold" style:font-size-asian="8pt" style:font-weight-asian="bold" style:text-scale="105%"/>
    </style:style>
    <style:style style:name="T869" style:family="text">
      <style:text-properties fo:font-size="8pt" fo:letter-spacing="-0.0035in" fo:font-weight="bold" style:font-size-asian="8pt" style:font-weight-asian="bold" style:text-scale="105%"/>
    </style:style>
    <style:style style:name="T870" style:family="text">
      <style:text-properties fo:font-size="8pt" fo:letter-spacing="-0.0028in" fo:font-weight="bold" style:font-size-asian="8pt" style:font-weight-asian="bold" style:text-scale="105%"/>
    </style:style>
    <style:style style:name="T871" style:family="text">
      <style:text-properties fo:font-size="8pt" fo:letter-spacing="-0.002in" fo:font-weight="bold" style:font-size-asian="8pt" style:font-weight-asian="bold" style:text-scale="105%"/>
    </style:style>
    <style:style style:name="T872" style:family="text">
      <style:text-properties fo:font-size="8pt" fo:letter-spacing="-0.0063in" fo:font-weight="bold" style:font-size-asian="8pt" style:font-weight-asian="bold" style:text-scale="105%"/>
    </style:style>
    <style:style style:name="T873" style:family="text">
      <style:text-properties fo:font-size="8pt" fo:letter-spacing="-0.0016in" style:font-size-asian="8pt" style:text-scale="105%"/>
    </style:style>
    <style:style style:name="T874" style:family="text">
      <style:text-properties fo:font-size="8pt" fo:letter-spacing="-0.0035in" style:font-size-asian="8pt" style:text-scale="105%"/>
    </style:style>
    <style:style style:name="T875" style:family="text">
      <style:text-properties fo:font-size="8pt" fo:letter-spacing="-0.002in" style:font-size-asian="8pt" style:text-scale="105%"/>
    </style:style>
    <style:style style:name="T876" style:family="text">
      <style:text-properties fo:font-size="8pt" fo:letter-spacing="-0.0071in" style:font-size-asian="8pt" style:text-scale="105%"/>
    </style:style>
    <style:style style:name="T877" style:family="text">
      <style:text-properties fo:font-size="8pt" fo:font-weight="bold" style:font-size-asian="8pt" style:font-weight-asian="bold" style:text-scale="105%"/>
    </style:style>
    <style:style style:name="T878" style:family="text">
      <style:text-properties fo:font-size="8pt" fo:letter-spacing="0.0134in" fo:font-weight="bold" style:font-size-asian="8pt" style:font-weight-asian="bold" style:text-scale="105%"/>
    </style:style>
    <style:style style:name="T879" style:family="text">
      <style:text-properties fo:font-size="8pt" fo:letter-spacing="0.0134in" style:font-size-asian="8pt" style:text-scale="105%"/>
    </style:style>
    <style:style style:name="T880" style:family="text">
      <style:text-properties fo:font-size="8pt" fo:letter-spacing="0.0126in" style:font-size-asian="8pt" style:text-scale="105%"/>
    </style:style>
    <style:style style:name="T881" style:family="text">
      <style:text-properties fo:font-size="8pt" fo:letter-spacing="0.0161in" style:font-size-asian="8pt" style:text-scale="105%"/>
    </style:style>
    <style:style style:name="T882" style:family="text">
      <style:text-properties fo:font-size="8pt" fo:letter-spacing="0.0146in" fo:font-weight="bold" style:font-size-asian="8pt" style:font-weight-asian="bold"/>
    </style:style>
    <style:style style:name="T883" style:family="text">
      <style:text-properties fo:font-size="8pt" fo:letter-spacing="-0.0028in" style:font-size-asian="8pt"/>
    </style:style>
    <style:style style:name="T884" style:family="text">
      <style:text-properties fo:font-size="6.5pt" fo:letter-spacing="-0.0016in" fo:font-weight="bold" style:font-size-asian="6.5pt" style:font-weight-asian="bold" style:text-scale="105%"/>
    </style:style>
    <style:style style:name="T885" style:family="text">
      <style:text-properties fo:font-size="6.5pt" fo:letter-spacing="-0.0028in" fo:font-weight="bold" style:font-size-asian="6.5pt" style:font-weight-asian="bold" style:text-scale="105%"/>
    </style:style>
    <style:style style:name="T886" style:family="text">
      <style:text-properties fo:font-size="6.5pt" fo:letter-spacing="-0.0028in" style:font-size-asian="6.5pt" style:text-scale="105%"/>
    </style:style>
    <style:style style:name="T887" style:family="text">
      <style:text-properties fo:font-size="6.5pt" fo:letter-spacing="-0.0071in" style:font-size-asian="6.5pt" style:text-scale="105%"/>
    </style:style>
    <style:style style:name="T888" style:family="text">
      <style:text-properties fo:font-size="6.5pt" style:font-size-asian="6.5pt" style:text-scale="105%"/>
    </style:style>
    <style:style style:name="T889" style:family="text">
      <style:text-properties fo:font-size="6.5pt" fo:letter-spacing="-0.0063in" style:font-size-asian="6.5pt" style:text-scale="105%"/>
    </style:style>
    <style:style style:name="T890" style:family="text">
      <style:text-properties fo:font-size="6.5pt" fo:letter-spacing="-0.0047in" style:font-size-asian="6.5pt" style:text-scale="105%"/>
    </style:style>
    <style:style style:name="T891" style:family="text">
      <style:text-properties fo:font-size="6.5pt" fo:letter-spacing="-0.0055in" style:font-size-asian="6.5pt" style:text-scale="105%"/>
    </style:style>
    <style:style style:name="T892" style:family="text">
      <style:text-properties fo:font-size="6.5pt" fo:letter-spacing="-0.0035in" style:font-size-asian="6.5pt" style:text-scale="105%"/>
    </style:style>
    <style:style style:name="T893" style:family="text">
      <style:text-properties fo:font-size="6.5pt" fo:letter-spacing="-0.0016in" style:font-size-asian="6.5pt" style:text-scale="105%"/>
    </style:style>
    <style:style style:name="T894" style:family="text">
      <style:text-properties fo:font-size="6.5pt" fo:letter-spacing="-0.0008in" style:font-size-asian="6.5pt" style:text-scale="105%"/>
    </style:style>
    <style:style style:name="T895" style:family="text">
      <style:text-properties fo:font-size="6.5pt" fo:letter-spacing="-0.002in" style:font-size-asian="6.5pt" style:text-scale="105%"/>
    </style:style>
    <style:style style:name="T896" style:family="text">
      <style:text-properties fo:font-size="6.5pt" fo:letter-spacing="-0.0043in" style:font-size-asian="6.5pt" style:text-scale="105%"/>
    </style:style>
    <style:style style:name="T897" style:family="text">
      <style:text-properties fo:font-size="6.5pt" style:font-size-asian="6.5pt"/>
    </style:style>
    <style:style style:name="T898" style:family="text">
      <style:text-properties fo:font-size="6.5pt" fo:letter-spacing="0.0126in" style:font-size-asian="6.5pt"/>
    </style:style>
    <style:style style:name="T899" style:family="text">
      <style:text-properties fo:font-size="6.5pt" fo:letter-spacing="0.0083in" style:font-size-asian="6.5pt"/>
    </style:style>
    <style:style style:name="T900" style:family="text">
      <style:text-properties fo:font-size="6.5pt" fo:letter-spacing="-0.0071in" style:font-size-asian="6.5pt"/>
    </style:style>
    <style:style style:name="T901" style:family="text">
      <style:text-properties fo:font-size="6.5pt" fo:letter-spacing="0.0154in" style:font-size-asian="6.5pt"/>
    </style:style>
    <style:style style:name="T902" style:family="text">
      <style:text-properties fo:font-size="6.5pt" fo:letter-spacing="-0.0016in" style:font-size-asian="6.5pt"/>
    </style:style>
    <style:style style:name="T903" style:family="text">
      <style:text-properties fo:font-size="8pt" fo:letter-spacing="0.002in" fo:font-weight="bold" style:font-size-asian="8pt" style:font-weight-asian="bold"/>
    </style:style>
    <style:style style:name="T904" style:family="text">
      <style:text-properties fo:font-size="8pt" fo:letter-spacing="0.0075in" fo:font-weight="bold" style:font-size-asian="8pt" style:font-weight-asian="bold"/>
    </style:style>
    <style:style style:name="T905" style:family="text">
      <style:text-properties fo:color="#231f20" style:font-name="Source Sans Pro" fo:letter-spacing="-0.0075in"/>
    </style:style>
    <style:style style:name="T906" style:family="text">
      <style:text-properties style:font-name="Calibri1" fo:font-size="8.5pt" fo:letter-spacing="-0.0016in" fo:font-weight="bold" style:font-size-asian="8.5pt" style:font-weight-asian="bold"/>
    </style:style>
    <style:style style:name="T907" style:family="text">
      <style:text-properties style:font-name="Calibri1" fo:font-size="8.5pt" fo:letter-spacing="-0.0008in" fo:font-weight="bold" style:font-size-asian="8.5pt" style:font-weight-asian="bold"/>
    </style:style>
    <style:style style:name="T908" style:family="text">
      <style:text-properties style:font-name="Calibri1" fo:font-size="8.5pt" fo:letter-spacing="0.0008in" fo:font-weight="bold" style:font-size-asian="8.5pt" style:font-weight-asian="bold"/>
    </style:style>
    <style:style style:name="T909" style:family="text">
      <style:text-properties style:font-name="Calibri1" fo:font-size="8.5pt" fo:font-weight="bold" style:font-size-asian="8.5pt" style:font-weight-asian="bold"/>
    </style:style>
    <style:style style:name="T910" style:family="text">
      <style:text-properties style:font-name="Calibri1" fo:font-size="8.5pt" fo:letter-spacing="0.0272in" fo:font-weight="bold" style:font-size-asian="8.5pt" style:font-weight-asian="bold"/>
    </style:style>
    <style:style style:name="T911" style:family="text">
      <style:text-properties style:font-name="Calibri1" fo:font-size="8.5pt" fo:letter-spacing="-0.0071in" fo:font-weight="bold" style:font-size-asian="8.5pt" style:font-weight-asian="bold"/>
    </style:style>
    <style:style style:name="T912" style:family="text">
      <style:text-properties style:font-name="Calibri1" fo:font-size="8.5pt" fo:letter-spacing="-0.0063in" fo:font-weight="bold" style:font-size-asian="8.5pt" style:font-weight-asian="bold"/>
    </style:style>
    <style:style style:name="T913" style:family="text">
      <style:text-properties style:font-name="Calibri1" fo:font-size="8.5pt" fo:letter-spacing="0.028in" fo:font-weight="bold" style:font-size-asian="8.5pt" style:font-weight-asian="bold"/>
    </style:style>
    <style:style style:name="T914" style:family="text">
      <style:text-properties style:font-name="Calibri1" fo:font-size="8.5pt" fo:letter-spacing="-0.0035in" fo:font-weight="bold" style:font-size-asian="8.5pt" style:font-weight-asian="bold"/>
    </style:style>
    <style:style style:name="T915" style:family="text">
      <style:text-properties style:font-name="Calibri1" fo:font-size="8.5pt" fo:letter-spacing="-0.0047in" fo:font-weight="bold" style:font-size-asian="8.5pt" style:font-weight-asian="bold"/>
    </style:style>
    <style:style style:name="T916" style:family="text">
      <style:text-properties style:font-name="Calibri1" fo:font-size="8.5pt" style:text-underline-style="solid" style:text-underline-width="auto" style:text-underline-color="font-color" fo:font-weight="bold" style:font-size-asian="8.5pt" style:font-weight-asian="bold"/>
    </style:style>
    <style:style style:name="T917" style:family="text">
      <style:text-properties style:font-name="Calibri1" fo:font-size="8.5pt" fo:letter-spacing="-0.0071in" style:text-underline-style="none" fo:font-weight="bold" style:font-size-asian="8.5pt" style:font-weight-asian="bold"/>
    </style:style>
    <style:style style:name="T918" style:family="text">
      <style:text-properties style:font-name="Calibri1" fo:font-size="8.5pt" style:text-underline-style="none" fo:font-weight="bold" style:font-size-asian="8.5pt" style:font-weight-asian="bold"/>
    </style:style>
    <style:style style:name="T919" style:family="text">
      <style:text-properties style:font-name="Calibri1" fo:font-size="8.5pt" fo:letter-spacing="-0.0063in" style:text-underline-style="none" fo:font-weight="bold" style:font-size-asian="8.5pt" style:font-weight-asian="bold"/>
    </style:style>
    <style:style style:name="T920" style:family="text">
      <style:text-properties style:font-name="Calibri1" fo:font-size="8.5pt" fo:letter-spacing="-0.0055in" style:text-underline-style="none" fo:font-weight="bold" style:font-size-asian="8.5pt" style:font-weight-asian="bold"/>
    </style:style>
    <style:style style:name="T921" style:family="text">
      <style:text-properties style:font-name="Calibri1" fo:font-size="8.5pt" fo:letter-spacing="-0.0016in" style:text-underline-style="none" fo:font-weight="bold" style:font-size-asian="8.5pt" style:font-weight-asian="bold"/>
    </style:style>
    <style:style style:name="T922" style:family="text">
      <style:text-properties style:font-name="Calibri1" fo:font-size="8.5pt" style:font-size-asian="8.5pt"/>
    </style:style>
    <style:style style:name="T923" style:family="text">
      <style:text-properties style:font-name="Calibri1" fo:font-size="8.5pt" fo:letter-spacing="-0.002in" style:font-size-asian="8.5pt"/>
    </style:style>
    <style:style style:name="T924" style:family="text">
      <style:text-properties style:font-name="Calibri1" fo:font-size="8.5pt" fo:letter-spacing="-0.0016in" style:font-size-asian="8.5pt"/>
    </style:style>
    <style:style style:name="T925" style:family="text">
      <style:text-properties style:font-name="Calibri1" fo:font-size="8.5pt" fo:letter-spacing="-0.0028in" style:font-size-asian="8.5pt"/>
    </style:style>
    <style:style style:name="T926" style:family="text">
      <style:text-properties style:font-name="Calibri1" fo:font-size="8.5pt" fo:letter-spacing="0.028in" style:font-size-asian="8.5pt"/>
    </style:style>
    <style:style style:name="T927" style:family="text">
      <style:text-properties style:font-name="Calibri1" fo:font-size="8.5pt" fo:letter-spacing="-0.0008in" style:font-size-asian="8.5pt"/>
    </style:style>
    <style:style style:name="T928" style:family="text">
      <style:text-properties style:font-name="Calibri1" fo:font-size="8.5pt" style:text-underline-style="solid" style:text-underline-width="auto" style:text-underline-color="font-color" style:font-size-asian="8.5pt"/>
    </style:style>
    <style:style style:name="T929" style:family="text">
      <style:text-properties style:font-name="Calibri1" fo:font-size="8.5pt" style:text-underline-style="none" style:font-size-asian="8.5pt"/>
    </style:style>
    <style:style style:name="T930" style:family="text">
      <style:text-properties style:font-name="Calibri1" fo:font-size="8.5pt" fo:letter-spacing="0.028in" style:text-underline-style="none" style:font-size-asian="8.5pt"/>
    </style:style>
    <style:style style:name="T931" style:family="text">
      <style:text-properties style:font-name="Calibri1" fo:font-size="8.5pt" fo:letter-spacing="0.028in" style:text-underline-style="none" fo:font-weight="bold" style:font-size-asian="8.5pt" style:font-weight-asian="bold"/>
    </style:style>
    <style:style style:name="T932" style:family="text">
      <style:text-properties fo:color="#1154cc" style:font-name="Calibri1" fo:font-size="8.5pt" style:text-underline-style="solid" style:text-underline-width="auto" style:text-underline-color="#1154cc" style:font-size-asian="8.5pt"/>
    </style:style>
    <style:style style:name="T933" style:family="text">
      <style:text-properties fo:color="#1a1a1a" style:font-name="Calibri1" fo:font-size="8.5pt" style:font-size-asian="8.5pt"/>
    </style:style>
    <style:style style:name="T934" style:family="text">
      <style:text-properties fo:color="#1a1a1a" style:font-name="Calibri1" fo:font-size="8.5pt" fo:letter-spacing="0.028in" style:font-size-asian="8.5pt"/>
    </style:style>
    <style:style style:name="T935" style:family="text">
      <style:text-properties fo:color="#1a1a1a" style:font-name="Calibri1" fo:font-size="8.5pt" fo:letter-spacing="-0.0043in" style:font-size-asian="8.5pt"/>
    </style:style>
    <style:style style:name="T936" style:family="text">
      <style:text-properties fo:color="#1a1a1a" style:font-name="Calibri1" fo:font-size="8.5pt" fo:letter-spacing="-0.0035in" style:font-size-asian="8.5pt"/>
    </style:style>
    <style:style style:name="T937" style:family="text">
      <style:text-properties fo:color="#1a1a1a" style:font-name="Calibri1" fo:font-size="8.5pt" fo:letter-spacing="0.0217in" style:font-size-asian="8.5pt"/>
    </style:style>
    <style:style style:name="T938" style:family="text">
      <style:text-properties fo:color="#467885" style:font-name="Calibri1" fo:font-size="8.5pt" style:text-underline-style="solid" style:text-underline-width="auto" style:text-underline-color="#467885" fo:font-weight="bold" style:font-size-asian="8.5pt" style:font-weight-asian="bold"/>
    </style:style>
    <style:style style:name="T939" style:family="text">
      <style:text-properties fo:color="#467885" style:font-name="Calibri1" fo:font-size="8.5pt" fo:letter-spacing="-0.0043in" style:text-underline-style="none" fo:font-weight="bold" style:font-size-asian="8.5pt" style:font-weight-asian="bold"/>
    </style:style>
    <style:style style:name="T940" style:family="text">
      <style:text-properties style:font-name="Calibri1" fo:font-size="8.5pt" fo:letter-spacing="-0.0035in" style:text-underline-style="none" fo:font-weight="bold" style:font-size-asian="8.5pt" style:font-weight-asian="bold"/>
    </style:style>
    <style:style style:name="T941" style:family="text">
      <style:text-properties fo:color="#1a1a1a" style:font-name="Calibri1" fo:font-size="8.5pt" style:text-underline-style="none" style:font-size-asian="8.5pt"/>
    </style:style>
    <style:style style:name="T942" style:family="text">
      <style:text-properties fo:color="#1a1a1a" style:font-name="Calibri1" fo:font-size="8.5pt" fo:letter-spacing="0.028in" style:text-underline-style="none" style:font-size-asian="8.5pt"/>
    </style:style>
    <style:style style:name="T943" style:family="text">
      <style:text-properties fo:color="#1a1a1a" style:font-name="Calibri1" fo:font-size="8.5pt" fo:letter-spacing="-0.0016in" style:text-underline-style="none" style:font-size-asian="8.5pt"/>
    </style:style>
    <style:style style:name="T944" style:family="text">
      <style:text-properties fo:color="#1a1a1a" style:font-name="Calibri1" fo:font-size="8.5pt" fo:font-weight="bold" style:font-size-asian="8.5pt" style:font-weight-asian="bold"/>
    </style:style>
    <style:style style:name="T945" style:family="text">
      <style:text-properties fo:color="#1a1a1a" style:font-name="Calibri1" fo:font-size="8.5pt" fo:letter-spacing="-0.002in" fo:font-weight="bold" style:font-size-asian="8.5pt" style:font-weight-asian="bold"/>
    </style:style>
    <style:style style:name="T946" style:family="text">
      <style:text-properties fo:color="#1a1a1a" style:font-name="Calibri1" fo:font-size="8.5pt" fo:letter-spacing="-0.0008in" fo:font-weight="bold" style:font-size-asian="8.5pt" style:font-weight-asian="bold"/>
    </style:style>
    <style:style style:name="T947" style:family="text">
      <style:text-properties style:font-name="Calibri1" fo:font-size="8.5pt" fo:letter-spacing="-0.002in" fo:font-weight="bold" style:font-size-asian="8.5pt" style:font-weight-asian="bold"/>
    </style:style>
    <style:style style:name="T948" style:family="text">
      <style:text-properties fo:color="#467885" style:font-name="Calibri1" fo:font-size="8.5pt" style:text-underline-style="none" fo:font-weight="bold" style:font-size-asian="8.5pt" style:font-weight-asian="bold"/>
    </style:style>
    <style:style style:name="T949" style:family="text">
      <style:text-properties fo:color="#1a1a1a" style:font-name="Calibri1" fo:font-size="8.5pt" fo:letter-spacing="-0.0016in" style:font-size-asian="8.5pt"/>
    </style:style>
    <style:style style:name="T950" style:family="text">
      <style:text-properties fo:color="#467885" style:font-name="Calibri1" fo:font-size="8.5pt" style:text-underline-style="solid" style:text-underline-width="auto" style:text-underline-color="#467885" style:font-size-asian="8.5pt"/>
    </style:style>
    <style:style style:name="T951" style:family="text">
      <style:text-properties fo:color="#467885" style:font-name="Calibri1" fo:font-size="8.5pt" fo:letter-spacing="-0.0028in" style:text-underline-style="none" style:font-size-asian="8.5pt"/>
    </style:style>
    <style:style style:name="T952" style:family="text">
      <style:text-properties style:font-name="Calibri1" fo:font-size="8.5pt" fo:letter-spacing="-0.0063in" style:font-size-asian="8.5pt"/>
    </style:style>
    <style:style style:name="T953" style:family="text">
      <style:text-properties style:font-name="Calibri1" fo:font-size="8.5pt" fo:letter-spacing="-0.0043in" style:font-size-asian="8.5pt"/>
    </style:style>
    <style:style style:name="T954" style:family="text">
      <style:text-properties style:font-name="Calibri1" fo:font-size="8.5pt" fo:letter-spacing="-0.0047in" style:font-size-asian="8.5pt"/>
    </style:style>
    <style:style style:name="T955" style:family="text">
      <style:text-properties style:font-name="Calibri1" fo:font-size="8.5pt" fo:letter-spacing="-0.0055in" style:font-size-asian="8.5pt"/>
    </style:style>
    <style:style style:name="T956" style:family="text">
      <style:text-properties style:font-name="Calibri1" fo:letter-spacing="-0.0016in"/>
    </style:style>
    <style:style style:name="T957" style:family="text">
      <style:text-properties style:font-name="Calibri1" fo:letter-spacing="-0.0028in"/>
    </style:style>
    <style:style style:name="T958" style:family="text">
      <style:text-properties style:font-name="Calibri1" fo:letter-spacing="-0.0008in"/>
    </style:style>
    <style:style style:name="T959" style:family="text">
      <style:text-properties style:font-name="Calibri1" fo:font-size="8.5pt" fo:letter-spacing="-0.0071in" style:font-size-asian="8.5pt"/>
    </style:style>
    <style:style style:name="T960" style:family="text">
      <style:text-properties style:font-name="Calibri1" fo:font-size="8.5pt" fo:letter-spacing="0.0256in" fo:font-weight="bold" style:font-size-asian="8.5pt" style:font-weight-asian="bold"/>
    </style:style>
    <style:style style:name="T961" style:family="text">
      <style:text-properties style:font-name="Calibri1" fo:font-size="7.5pt" fo:font-weight="bold" style:font-size-asian="7.5pt" style:font-weight-asian="bold"/>
    </style:style>
    <style:style style:name="T962" style:family="text">
      <style:text-properties style:font-name="Calibri1" fo:font-size="7.5pt" fo:letter-spacing="-0.002in" fo:font-weight="bold" style:font-size-asian="7.5pt" style:font-weight-asian="bold"/>
    </style:style>
    <style:style style:name="T963" style:family="text">
      <style:text-properties style:font-name="Calibri1" fo:font-size="7.5pt" fo:letter-spacing="-0.0008in" fo:font-weight="bold" style:font-size-asian="7.5pt" style:font-weight-asian="bold"/>
    </style:style>
    <style:style style:name="T964" style:family="text">
      <style:text-properties style:font-name="Calibri1" fo:font-size="7.5pt" fo:letter-spacing="0.028in" fo:font-weight="bold" style:font-size-asian="7.5pt" style:font-weight-asian="bold"/>
    </style:style>
    <style:style style:name="T965" style:family="text">
      <style:text-properties style:font-name="Calibri1" fo:font-size="7.5pt" fo:letter-spacing="0.002in" fo:font-weight="bold" style:font-size-asian="7.5pt" style:font-weight-asian="bold"/>
    </style:style>
    <style:style style:name="T966" style:family="text">
      <style:text-properties style:font-name="Calibri1" fo:font-size="7.5pt" fo:letter-spacing="0.0016in" fo:font-weight="bold" style:font-size-asian="7.5pt" style:font-weight-asian="bold"/>
    </style:style>
    <style:style style:name="T967" style:family="text">
      <style:text-properties style:font-name="Calibri1" fo:font-size="7.5pt" fo:letter-spacing="0.0035in" fo:font-weight="bold" style:font-size-asian="7.5pt" style:font-weight-asian="bold"/>
    </style:style>
    <style:style style:name="T968" style:family="text">
      <style:text-properties style:font-name="Calibri1" fo:font-size="7.5pt" fo:letter-spacing="-0.0016in" fo:font-weight="bold" style:font-size-asian="7.5pt" style:font-weight-asian="bold"/>
    </style:style>
    <style:style style:name="T969" style:family="text">
      <style:text-properties style:font-name="Calibri1" fo:font-size="7.5pt" style:text-underline-style="solid" style:text-underline-width="auto" style:text-underline-color="font-color" fo:font-weight="bold" style:font-size-asian="7.5pt" style:font-weight-asian="bold"/>
    </style:style>
    <style:style style:name="T970" style:family="text">
      <style:text-properties style:font-name="Calibri1" fo:font-size="7.5pt" fo:letter-spacing="0.0028in" style:text-underline-style="solid" style:text-underline-width="auto" style:text-underline-color="font-color" fo:font-weight="bold" style:font-size-asian="7.5pt" style:font-weight-asian="bold"/>
    </style:style>
    <style:style style:name="T971" style:family="text">
      <style:text-properties style:font-name="Calibri1" fo:font-size="7.5pt" fo:letter-spacing="0.0047in" style:text-underline-style="solid" style:text-underline-width="auto" style:text-underline-color="font-color" fo:font-weight="bold" style:font-size-asian="7.5pt" style:font-weight-asian="bold"/>
    </style:style>
    <style:style style:name="T972" style:family="text">
      <style:text-properties style:font-name="Calibri1" fo:font-size="7.5pt" fo:letter-spacing="0.0055in" style:text-underline-style="solid" style:text-underline-width="auto" style:text-underline-color="font-color" fo:font-weight="bold" style:font-size-asian="7.5pt" style:font-weight-asian="bold"/>
    </style:style>
    <style:style style:name="T973" style:family="text">
      <style:text-properties style:font-name="Calibri1" fo:font-size="7.5pt" fo:letter-spacing="0.0047in" style:text-underline-style="none" fo:font-weight="bold" style:font-size-asian="7.5pt" style:font-weight-asian="bold"/>
    </style:style>
    <style:style style:name="T974" style:family="text">
      <style:text-properties style:font-name="Calibri1" fo:font-size="7.5pt" style:text-underline-style="none" fo:font-weight="bold" style:font-size-asian="7.5pt" style:font-weight-asian="bold"/>
    </style:style>
    <style:style style:name="T975" style:family="text">
      <style:text-properties style:font-name="Calibri1" fo:font-size="7.5pt" fo:letter-spacing="0.0055in" style:text-underline-style="none" fo:font-weight="bold" style:font-size-asian="7.5pt" style:font-weight-asian="bold"/>
    </style:style>
    <style:style style:name="T976" style:family="text">
      <style:text-properties style:font-name="Calibri1" fo:font-size="7.5pt" fo:letter-spacing="0.0035in" style:text-underline-style="none" fo:font-weight="bold" style:font-size-asian="7.5pt" style:font-weight-asian="bold"/>
    </style:style>
    <style:style style:name="T977" style:family="text">
      <style:text-properties style:font-name="Calibri1" fo:font-size="7.5pt" fo:letter-spacing="0.0063in" style:text-underline-style="none" fo:font-weight="bold" style:font-size-asian="7.5pt" style:font-weight-asian="bold"/>
    </style:style>
    <style:style style:name="T978" style:family="text">
      <style:text-properties style:font-name="Calibri1" fo:font-size="7.5pt" fo:letter-spacing="-0.0016in" style:text-underline-style="none" fo:font-weight="bold" style:font-size-asian="7.5pt" style:font-weight-asian="bold"/>
    </style:style>
    <style:style style:name="T979" style:family="text">
      <style:text-properties fo:color="#0a0a0a" fo:font-size="7.5pt" fo:font-weight="bold" style:font-size-asian="7.5pt" style:font-weight-asian="bold"/>
    </style:style>
    <style:style style:name="T980" style:family="text">
      <style:text-properties fo:color="#0a0a0a" fo:font-size="7.5pt" fo:letter-spacing="-0.002in" fo:font-weight="bold" style:font-size-asian="7.5pt" style:font-weight-asian="bold"/>
    </style:style>
    <style:style style:name="T981" style:family="text">
      <style:text-properties fo:color="#0a0a0a" fo:font-size="7.5pt" fo:letter-spacing="-0.0016in" fo:font-weight="bold" style:font-size-asian="7.5pt" style:font-weight-asian="bold"/>
    </style:style>
    <style:style style:name="T982" style:family="text">
      <style:text-properties fo:color="#0a0a0a" fo:font-size="7pt" fo:letter-spacing="-0.0071in" fo:font-weight="bold" style:font-size-asian="7pt" style:font-weight-asian="bold" style:text-scale="110%"/>
    </style:style>
    <style:style style:name="T983" style:family="text">
      <style:text-properties fo:color="#0a0a0a" fo:font-size="7.5pt" fo:letter-spacing="-0.0043in" fo:font-weight="bold" style:font-size-asian="7.5pt" style:font-weight-asian="bold"/>
    </style:style>
    <style:style style:name="T984" style:family="text">
      <style:text-properties fo:color="#0a0a0a" fo:font-size="7.5pt" fo:letter-spacing="0.0071in" fo:font-weight="bold" style:font-size-asian="7.5pt" style:font-weight-asian="bold"/>
    </style:style>
    <style:style style:name="T985" style:family="text">
      <style:text-properties fo:color="#0a0a0a" fo:font-size="7.5pt" fo:letter-spacing="0.0098in" fo:font-weight="bold" style:font-size-asian="7.5pt" style:font-weight-asian="bold"/>
    </style:style>
    <style:style style:name="T986" style:family="text">
      <style:text-properties fo:color="#0a0a0a" fo:font-size="7.5pt" fo:letter-spacing="0.0126in" fo:font-weight="bold" style:font-size-asian="7.5pt" style:font-weight-asian="bold"/>
    </style:style>
    <style:style style:name="T987" style:family="text">
      <style:text-properties fo:color="#0a0a0a" fo:font-size="7.5pt" fo:letter-spacing="-0.0028in" fo:font-weight="bold" style:font-size-asian="7.5pt" style:font-weight-asian="bold"/>
    </style:style>
    <style:style style:name="T988" style:family="text">
      <style:text-properties fo:color="#0a0a0a" fo:font-size="7.5pt" style:font-size-asian="7.5pt"/>
    </style:style>
    <style:style style:name="T989" style:family="text">
      <style:text-properties fo:color="#2a2a2a" fo:font-size="7.5pt" style:font-size-asian="7.5pt"/>
    </style:style>
    <style:style style:name="T990" style:family="text">
      <style:text-properties fo:color="#3d3d3d" fo:font-size="7.5pt" style:font-size-asian="7.5pt"/>
    </style:style>
    <style:style style:name="T991" style:family="text">
      <style:text-properties fo:color="#0a0a0a" fo:font-size="7.5pt" fo:letter-spacing="0.028in" fo:font-weight="bold" style:font-size-asian="7.5pt" style:font-weight-asian="bold"/>
    </style:style>
    <style:style style:name="T992" style:family="text">
      <style:text-properties fo:color="#0a0a0a" fo:font-size="7.5pt" fo:letter-spacing="0.028in" style:font-size-asian="7.5pt"/>
    </style:style>
    <style:style style:name="T993" style:family="text">
      <style:text-properties fo:color="#0a0a0a"/>
    </style:style>
    <style:style style:name="T994" style:family="text">
      <style:text-properties fo:color="#0a0a0a" fo:letter-spacing="0.0209in"/>
    </style:style>
    <style:style style:name="T995" style:family="text">
      <style:text-properties fo:color="#0a0a0a" fo:letter-spacing="0.0193in"/>
    </style:style>
    <style:style style:name="T996" style:family="text">
      <style:text-properties fo:color="#0a0a0a" fo:font-weight="bold" style:font-weight-asian="bold"/>
    </style:style>
    <style:style style:name="T997" style:family="text">
      <style:text-properties fo:color="#3d3d3d" fo:font-weight="bold" style:font-weight-asian="bold"/>
    </style:style>
    <style:style style:name="T998" style:family="text">
      <style:text-properties fo:color="#0a0a0a" fo:letter-spacing="0.0134in"/>
    </style:style>
    <style:style style:name="T999" style:family="text">
      <style:text-properties fo:color="#0a0a0a" fo:letter-spacing="0.0126in"/>
    </style:style>
    <style:style style:name="T1000" style:family="text">
      <style:text-properties fo:color="#2a2a2a"/>
    </style:style>
    <style:style style:name="T1001" style:family="text">
      <style:text-properties fo:color="#525252"/>
    </style:style>
    <style:style style:name="T1002" style:family="text">
      <style:text-properties fo:color="#525252" fo:letter-spacing="-0.0063in"/>
    </style:style>
    <style:style style:name="T1003" style:family="text">
      <style:text-properties fo:color="#0a0a0a" fo:letter-spacing="0.0138in"/>
    </style:style>
    <style:style style:name="T1004" style:family="text">
      <style:text-properties fo:color="#0a0a0a" fo:letter-spacing="0.028in"/>
    </style:style>
    <style:style style:name="T1005" style:family="text">
      <style:text-properties fo:color="#0a0a0a" fo:letter-spacing="0.011in"/>
    </style:style>
    <style:style style:name="T1006" style:family="text">
      <style:text-properties fo:color="#0a0a0a" fo:letter-spacing="-0.0008in"/>
    </style:style>
    <style:style style:name="T1007" style:family="text">
      <style:text-properties fo:color="#0a0a0a" fo:letter-spacing="0.0102in"/>
    </style:style>
    <style:style style:name="T1008" style:family="text">
      <style:text-properties fo:color="#0a0a0a" fo:letter-spacing="0.0075in"/>
    </style:style>
    <style:style style:name="T1009" style:family="text">
      <style:text-properties fo:color="#0a0a0a" fo:letter-spacing="0.0071in"/>
    </style:style>
    <style:style style:name="T1010" style:family="text">
      <style:text-properties fo:color="#0a0a0a" fo:letter-spacing="0.0091in"/>
    </style:style>
    <style:style style:name="T1011" style:family="text">
      <style:text-properties fo:color="#0a0a0a" fo:letter-spacing="0.0083in"/>
    </style:style>
    <style:style style:name="T1012" style:family="text">
      <style:text-properties fo:color="#0a0a0a" fo:letter-spacing="-0.002in"/>
    </style:style>
    <style:style style:name="T1013" style:family="text">
      <style:text-properties fo:color="#3d3d3d"/>
    </style:style>
    <style:style style:name="T1014" style:family="text">
      <style:text-properties fo:color="#0a0a0a" fo:letter-spacing="0.0154in"/>
    </style:style>
    <style:style style:name="T1015" style:family="text">
      <style:text-properties fo:color="#3d3d3d" fo:letter-spacing="0.0063in"/>
    </style:style>
    <style:style style:name="T1016" style:family="text">
      <style:text-properties fo:color="#0a0a0a" fo:letter-spacing="0.0063in"/>
    </style:style>
    <style:style style:name="T1017" style:family="text">
      <style:text-properties fo:color="#0a0a0a" fo:letter-spacing="0.0098in"/>
    </style:style>
    <style:style style:name="T1018" style:family="text">
      <style:text-properties fo:color="#0a0a0a" fo:letter-spacing="0.0028in"/>
    </style:style>
    <style:style style:name="T1019" style:family="text">
      <style:text-properties fo:color="#0a0a0a" fo:letter-spacing="0.0016in"/>
    </style:style>
    <style:style style:name="T1020" style:family="text">
      <style:text-properties fo:color="#0a0a0a" fo:letter-spacing="0.0008in"/>
    </style:style>
    <style:style style:name="T1021" style:family="text">
      <style:text-properties fo:color="#0a0a0a" fo:letter-spacing="-0.0016in"/>
    </style:style>
    <style:style style:name="T1022" style:family="text">
      <style:text-properties fo:color="#0a0a0a" fo:font-size="7.5pt" fo:letter-spacing="0.0028in" fo:font-weight="bold" style:font-size-asian="7.5pt" style:font-weight-asian="bold"/>
    </style:style>
    <style:style style:name="T1023" style:family="text">
      <style:text-properties fo:color="#0a0a0a" fo:font-size="7.5pt" fo:letter-spacing="0.002in" fo:font-weight="bold" style:font-size-asian="7.5pt" style:font-weight-asian="bold"/>
    </style:style>
    <style:style style:name="T1024" style:family="text">
      <style:text-properties fo:color="#0a0a0a" fo:letter-spacing="0.0055in"/>
    </style:style>
    <style:style style:name="T1025" style:family="text">
      <style:text-properties fo:color="#0a0a0a" fo:letter-spacing="0.0043in"/>
    </style:style>
    <style:style style:name="T1026" style:family="text">
      <style:text-properties fo:color="#0a0a0a" fo:font-size="7.5pt" fo:letter-spacing="0.0043in" fo:font-weight="bold" style:font-size-asian="7.5pt" style:font-weight-asian="bold"/>
    </style:style>
    <style:style style:name="T1027" style:family="text">
      <style:text-properties fo:font-size="7pt" fo:letter-spacing="-0.0071in" fo:font-weight="bold" style:font-size-asian="7pt" style:font-weight-asian="bold" style:text-scale="105%"/>
    </style:style>
    <style:style style:name="T1028" style:family="text">
      <style:text-properties fo:font-size="7pt" fo:font-weight="bold" style:font-size-asian="7pt" style:font-weight-asian="bold" style:text-scale="105%"/>
    </style:style>
    <style:style style:name="T1029" style:family="text">
      <style:text-properties fo:font-size="7pt" fo:letter-spacing="-0.0047in" fo:font-weight="bold" style:font-size-asian="7pt" style:font-weight-asian="bold" style:text-scale="105%"/>
    </style:style>
    <style:style style:name="T1030" style:family="text">
      <style:text-properties fo:font-size="7pt" fo:letter-spacing="-0.0043in" fo:font-weight="bold" style:font-size-asian="7pt" style:font-weight-asian="bold" style:text-scale="105%"/>
    </style:style>
    <style:style style:name="T1031" style:family="text">
      <style:text-properties fo:font-size="7pt" fo:letter-spacing="-0.002in" fo:font-weight="bold" style:font-size-asian="7pt" style:font-weight-asian="bold" style:text-scale="105%"/>
    </style:style>
    <style:style style:name="T1032" style:family="text">
      <style:text-properties fo:font-size="7pt" fo:letter-spacing="-0.0035in" fo:font-weight="bold" style:font-size-asian="7pt" style:font-weight-asian="bold" style:text-scale="105%"/>
    </style:style>
    <style:style style:name="T1033" style:family="text">
      <style:text-properties fo:font-size="7pt" fo:letter-spacing="-0.0016in" fo:font-weight="bold" style:font-size-asian="7pt" style:font-weight-asian="bold" style:text-scale="105%"/>
    </style:style>
    <style:style style:name="T1034" style:family="text">
      <style:text-properties fo:font-size="7pt" style:font-size-asian="7pt" style:text-scale="105%"/>
    </style:style>
    <style:style style:name="T1035" style:family="text">
      <style:text-properties fo:font-size="7pt" fo:letter-spacing="0.0181in" style:font-size-asian="7pt" style:text-scale="105%"/>
    </style:style>
    <style:style style:name="T1036" style:family="text">
      <style:text-properties fo:font-size="7pt" fo:letter-spacing="0.0189in" style:font-size-asian="7pt" style:text-scale="105%"/>
    </style:style>
    <style:style style:name="T1037" style:family="text">
      <style:text-properties fo:font-size="7pt" fo:letter-spacing="0.0201in" fo:font-weight="bold" style:font-size-asian="7pt" style:font-weight-asian="bold" style:text-scale="105%"/>
    </style:style>
    <style:style style:name="T1038" style:family="text">
      <style:text-properties fo:font-size="7pt" fo:letter-spacing="0.0193in" fo:font-weight="bold" style:font-size-asian="7pt" style:font-weight-asian="bold" style:text-scale="105%"/>
    </style:style>
    <style:style style:name="T1039" style:family="text">
      <style:text-properties fo:font-size="7pt" fo:letter-spacing="0.0181in" fo:font-weight="bold" style:font-size-asian="7pt" style:font-weight-asian="bold" style:text-scale="105%"/>
    </style:style>
    <style:style style:name="T1040" style:family="text">
      <style:text-properties fo:font-size="7pt" fo:letter-spacing="0.0193in" style:font-size-asian="7pt" style:text-scale="105%"/>
    </style:style>
    <style:style style:name="T1041" style:family="text">
      <style:text-properties fo:font-size="7pt" fo:letter-spacing="-0.0016in" style:font-size-asian="7pt" style:text-scale="105%"/>
    </style:style>
    <style:style style:name="T1042" style:family="text">
      <style:text-properties fo:font-size="7pt" fo:letter-spacing="-0.0028in" fo:font-weight="bold" style:font-size-asian="7pt" style:font-weight-asian="bold" style:text-scale="105%"/>
    </style:style>
    <style:style style:name="T1043" style:family="text">
      <style:text-properties fo:font-size="7pt" fo:font-style="italic" style:font-size-asian="7pt" style:font-style-asian="italic" style:text-scale="105%"/>
    </style:style>
    <style:style style:name="T1044" style:family="text">
      <style:text-properties fo:font-size="7pt" fo:letter-spacing="-0.0008in" fo:font-weight="bold" style:font-size-asian="7pt" style:font-weight-asian="bold" style:text-scale="105%"/>
    </style:style>
    <style:style style:name="T1045" style:family="text">
      <style:text-properties fo:font-size="7pt" fo:letter-spacing="-0.0008in" style:font-size-asian="7pt" style:text-scale="105%"/>
    </style:style>
    <style:style style:name="T1046" style:family="text">
      <style:text-properties fo:font-size="7pt" fo:letter-spacing="-0.002in" style:font-size-asian="7pt" style:text-scale="105%"/>
    </style:style>
    <style:style style:name="T1047" style:family="text">
      <style:text-properties fo:color="#212121" fo:font-size="7pt" fo:letter-spacing="-0.0028in" fo:font-weight="bold" style:font-size-asian="7pt" style:font-weight-asian="bold"/>
    </style:style>
    <style:style style:name="T1048" style:family="text">
      <style:text-properties fo:color="#212121" fo:font-size="7pt" fo:letter-spacing="0.0016in" fo:font-weight="bold" style:font-size-asian="7pt" style:font-weight-asian="bold"/>
    </style:style>
    <style:style style:name="T1049" style:family="text">
      <style:text-properties fo:color="#212121" fo:font-size="7pt" fo:font-weight="bold" style:font-size-asian="7pt" style:font-weight-asian="bold"/>
    </style:style>
    <style:style style:name="T1050" style:family="text">
      <style:text-properties fo:color="#212121" fo:font-size="7pt" fo:letter-spacing="-0.0071in" fo:font-weight="bold" style:font-size-asian="7pt" style:font-weight-asian="bold"/>
    </style:style>
    <style:style style:name="T1051" style:family="text">
      <style:text-properties fo:color="#212121" fo:font-size="7pt" fo:letter-spacing="-0.0063in" fo:font-weight="bold" style:font-size-asian="7pt" style:font-weight-asian="bold"/>
    </style:style>
    <style:style style:name="T1052" style:family="text">
      <style:text-properties fo:color="#212121" fo:font-size="7pt" fo:letter-spacing="0.028in" fo:font-weight="bold" style:font-size-asian="7pt" style:font-weight-asian="bold"/>
    </style:style>
    <style:style style:name="T1053" style:family="text">
      <style:text-properties fo:font-size="7pt" fo:font-weight="bold" style:font-size-asian="7pt" style:font-weight-asian="bold"/>
    </style:style>
    <style:style style:name="T1054" style:family="text">
      <style:text-properties fo:font-size="7pt" style:font-size-asian="7pt"/>
    </style:style>
    <style:style style:name="T1055" style:family="text">
      <style:text-properties fo:font-size="7pt" fo:letter-spacing="-0.0016in" fo:font-weight="bold" style:font-size-asian="7pt" style:font-weight-asian="bold"/>
    </style:style>
    <style:style style:name="T1056" style:family="text">
      <style:text-properties fo:font-size="7pt" fo:letter-spacing="-0.0016in" style:font-size-asian="7pt"/>
    </style:style>
    <style:style style:name="T1057" style:family="text">
      <style:text-properties fo:font-size="7pt" fo:letter-spacing="-0.0063in" fo:font-weight="bold" style:font-size-asian="7pt" style:font-weight-asian="bold"/>
    </style:style>
    <style:style style:name="T1058" style:family="text">
      <style:text-properties fo:font-size="7pt" fo:letter-spacing="-0.0063in" style:font-size-asian="7pt"/>
    </style:style>
    <style:style style:name="T1059" style:family="text">
      <style:text-properties fo:color="#212121" fo:font-size="7pt" fo:letter-spacing="-0.0016in" fo:font-weight="bold" style:font-size-asian="7pt" style:font-weight-asian="bold"/>
    </style:style>
    <style:style style:name="T1060" style:family="text">
      <style:text-properties fo:color="#212121" fo:font-size="7pt" fo:letter-spacing="-0.0016in" style:font-size-asian="7pt"/>
    </style:style>
    <style:style style:name="T1061" style:family="text">
      <style:text-properties fo:color="#212121" fo:font-size="7pt" fo:letter-spacing="0.028in" style:font-size-asian="7pt"/>
    </style:style>
    <style:style style:name="T1062" style:family="text">
      <style:text-properties fo:color="#212121" fo:font-size="7pt" style:font-size-asian="7pt"/>
    </style:style>
    <style:style style:name="T1063" style:family="text">
      <style:text-properties fo:font-size="7pt" fo:letter-spacing="-0.0047in" fo:font-weight="bold" style:font-size-asian="7pt" style:font-weight-asian="bold"/>
    </style:style>
    <style:style style:name="T1064" style:family="text">
      <style:text-properties fo:font-size="7pt" fo:letter-spacing="-0.0028in" fo:font-weight="bold" style:font-size-asian="7pt" style:font-weight-asian="bold"/>
    </style:style>
    <style:style style:name="T1065" style:family="text">
      <style:text-properties fo:font-size="7pt" fo:letter-spacing="0.028in" style:font-size-asian="7pt"/>
    </style:style>
    <style:style style:name="T1066" style:family="text">
      <style:text-properties fo:font-size="7pt" fo:letter-spacing="-0.0028in" style:font-size-asian="7pt"/>
    </style:style>
    <style:style style:name="T1067" style:family="text">
      <style:text-properties fo:font-size="7pt" fo:letter-spacing="-0.002in" style:font-size-asian="7pt"/>
    </style:style>
    <style:style style:name="T1068" style:family="text">
      <style:text-properties fo:font-size="7pt" fo:letter-spacing="-0.0071in" style:font-size-asian="7pt"/>
    </style:style>
    <style:style style:name="T1069" style:family="text">
      <style:text-properties fo:font-size="7pt" fo:letter-spacing="-0.0043in" style:font-size-asian="7pt"/>
    </style:style>
    <style:style style:name="T1070" style:family="text">
      <style:text-properties fo:font-size="7pt" fo:letter-spacing="0.0008in" style:font-size-asian="7pt"/>
    </style:style>
    <style:style style:name="T1071" style:family="text">
      <style:text-properties fo:font-size="7pt" fo:letter-spacing="0.0236in" style:font-size-asian="7pt"/>
    </style:style>
    <style:style style:name="T1072" style:family="text">
      <style:text-properties fo:font-size="7pt" fo:letter-spacing="-0.0035in" style:font-size-asian="7pt"/>
    </style:style>
    <style:style style:name="T1073" style:family="text">
      <style:text-properties fo:font-size="7pt" fo:letter-spacing="-0.0008in" style:font-size-asian="7pt"/>
    </style:style>
    <style:style style:name="T1074" style:family="text">
      <style:text-properties fo:font-size="7pt" fo:letter-spacing="-0.0055in" fo:font-weight="bold" style:font-size-asian="7pt" style:font-weight-asian="bold"/>
    </style:style>
    <style:style style:name="T1075" style:family="text">
      <style:text-properties fo:color="#212121" fo:font-size="7pt" fo:letter-spacing="-0.0043in" style:font-size-asian="7pt"/>
    </style:style>
    <style:style style:name="T1076" style:family="text">
      <style:text-properties fo:color="#212121" fo:font-size="7pt" fo:letter-spacing="-0.0047in" style:font-size-asian="7pt"/>
    </style:style>
    <style:style style:name="T1077" style:family="text">
      <style:text-properties fo:color="#212121" fo:font-size="7pt" fo:letter-spacing="-0.0043in" fo:font-weight="bold" style:font-size-asian="7pt" style:font-weight-asian="bold"/>
    </style:style>
    <style:style style:name="T1078" style:family="text">
      <style:text-properties fo:color="#212121" fo:font-size="7pt" fo:letter-spacing="-0.0075in" fo:font-weight="bold" style:font-size-asian="7pt" style:font-weight-asian="bold"/>
    </style:style>
    <style:style style:name="T1079" style:family="text">
      <style:text-properties fo:color="#212121" fo:font-size="7pt" fo:letter-spacing="-0.002in" fo:font-weight="bold" style:font-size-asian="7pt" style:font-weight-asian="bold"/>
    </style:style>
    <style:style style:name="T1080" style:family="text">
      <style:text-properties fo:color="#212121" fo:font-size="7pt" fo:letter-spacing="-0.0028in" style:font-size-asian="7pt"/>
    </style:style>
    <style:style style:name="T1081" style:family="text">
      <style:text-properties fo:color="#212121" fo:font-size="7pt" fo:letter-spacing="-0.0071in" style:font-size-asian="7pt"/>
    </style:style>
    <style:style style:name="T1082" style:family="text">
      <style:text-properties fo:color="#212121" fo:font-size="7pt" fo:letter-spacing="-0.0063in" style:font-size-asian="7pt"/>
    </style:style>
    <style:style style:name="T1083" style:family="text">
      <style:text-properties fo:color="#212121" fo:font-size="7pt" fo:letter-spacing="-0.0008in" fo:font-weight="bold" style:font-size-asian="7pt" style:font-weight-asian="bold"/>
    </style:style>
    <style:style style:name="T1084" style:family="text">
      <style:text-properties fo:font-size="7pt" fo:letter-spacing="-0.0071in" fo:font-weight="bold" style:font-size-asian="7pt" style:font-weight-asian="bold"/>
    </style:style>
    <style:style style:name="T1085" style:family="text">
      <style:text-properties fo:color="#212121" fo:font-size="7pt" fo:letter-spacing="-0.0055in" fo:font-weight="bold" style:font-size-asian="7pt" style:font-weight-asian="bold"/>
    </style:style>
    <style:style style:name="T1086" style:family="text">
      <style:text-properties fo:color="#212121" fo:font-size="7pt" fo:letter-spacing="-0.0047in" fo:font-weight="bold" style:font-size-asian="7pt" style:font-weight-asian="bold"/>
    </style:style>
    <style:style style:name="T1087" style:family="text">
      <style:text-properties fo:color="#212121" fo:font-size="7pt" fo:letter-spacing="-0.0008in" style:font-size-asian="7pt"/>
    </style:style>
    <style:style style:name="T1088" style:family="text">
      <style:text-properties fo:font-size="7pt" fo:letter-spacing="-0.0055in" style:font-size-asian="7pt"/>
    </style:style>
    <style:style style:name="T1089" style:family="text">
      <style:text-properties fo:font-size="6pt" fo:letter-spacing="-0.0028in" fo:font-weight="bold" style:font-size-asian="6pt" style:font-weight-asian="bold" style:text-scale="105%"/>
    </style:style>
    <style:style style:name="T1090" style:family="text">
      <style:text-properties fo:font-size="6pt" fo:letter-spacing="-0.0016in" fo:font-weight="bold" style:font-size-asian="6pt" style:font-weight-asian="bold" style:text-scale="105%"/>
    </style:style>
    <style:style style:name="T1091" style:family="text">
      <style:text-properties fo:font-size="6pt" fo:letter-spacing="0.028in" fo:font-weight="bold" style:font-size-asian="6pt" style:font-weight-asian="bold" style:text-scale="105%"/>
    </style:style>
    <style:style style:name="T1092" style:family="text">
      <style:text-properties fo:font-size="6pt" fo:letter-spacing="-0.0043in" fo:font-weight="bold" style:font-size-asian="6pt" style:font-weight-asian="bold" style:text-scale="105%"/>
    </style:style>
    <style:style style:name="T1093" style:family="text">
      <style:text-properties fo:font-size="6pt" fo:letter-spacing="-0.0008in" fo:font-weight="bold" style:font-size-asian="6pt" style:font-weight-asian="bold" style:text-scale="105%"/>
    </style:style>
    <style:style style:name="T1094" style:family="text">
      <style:text-properties fo:font-size="4.5pt" fo:letter-spacing="-0.0071in" fo:font-weight="bold" style:font-size-asian="4.5pt" style:font-weight-asian="bold" style:text-scale="105%"/>
    </style:style>
    <style:style style:name="T1095" style:family="text">
      <style:text-properties fo:font-size="4.5pt" fo:letter-spacing="-0.0016in" style:font-size-asian="4.5pt" style:text-scale="105%"/>
    </style:style>
    <style:style style:name="T1096" style:family="text">
      <style:text-properties fo:font-size="4.5pt" style:font-size-asian="4.5pt" style:text-scale="105%"/>
    </style:style>
    <style:style style:name="T1097" style:family="text">
      <style:text-properties fo:font-size="4.5pt" fo:letter-spacing="0.028in" style:font-size-asian="4.5pt" style:text-scale="105%"/>
    </style:style>
    <style:style style:name="T1098" style:family="text">
      <style:text-properties fo:font-size="4.5pt" fo:letter-spacing="0.0008in" style:font-size-asian="4.5pt" style:text-scale="105%"/>
    </style:style>
    <style:style style:name="T1099" style:family="text">
      <style:text-properties fo:font-size="4.5pt" fo:letter-spacing="0.0016in" style:font-size-asian="4.5pt" style:text-scale="105%"/>
    </style:style>
    <style:style style:name="T1100" style:family="text">
      <style:text-properties fo:font-size="4.5pt" fo:letter-spacing="-0.0035in" style:font-size-asian="4.5pt" style:text-scale="105%"/>
    </style:style>
    <style:style style:name="T1101" style:family="text">
      <style:text-properties fo:font-size="4.5pt" fo:letter-spacing="0.0146in" style:font-size-asian="4.5pt" style:text-scale="105%"/>
    </style:style>
    <style:style style:name="T1102" style:family="text">
      <style:text-properties fo:font-size="4.5pt" fo:letter-spacing="0.0138in" style:font-size-asian="4.5pt" style:text-scale="105%"/>
    </style:style>
    <style:style style:name="T1103" style:family="text">
      <style:text-properties fo:font-size="4.5pt" fo:letter-spacing="0.0555in" style:font-size-asian="4.5pt" style:text-scale="105%"/>
    </style:style>
    <style:style style:name="T1104" style:family="text">
      <style:text-properties fo:font-size="4.5pt" style:font-size-asian="4.5pt"/>
    </style:style>
    <style:style style:name="T1105" style:family="text">
      <style:text-properties fo:font-size="4.5pt" fo:letter-spacing="-0.0071in" style:font-size-asian="4.5pt" style:text-scale="105%"/>
    </style:style>
    <style:style style:name="T1106" style:family="text">
      <style:text-properties fo:font-size="4.5pt" fo:letter-spacing="0.0134in" style:font-size-asian="4.5pt" style:text-scale="105%"/>
    </style:style>
    <style:style style:name="T1107" style:family="text">
      <style:text-properties fo:font-size="4.5pt" fo:letter-spacing="0.0126in" style:font-size-asian="4.5pt" style:text-scale="105%"/>
    </style:style>
    <style:style style:name="T1108" style:family="text">
      <style:text-properties fo:font-size="4.5pt" fo:letter-spacing="-0.0043in" style:font-size-asian="4.5pt" style:text-scale="105%"/>
    </style:style>
    <style:style style:name="T1109" style:family="text">
      <style:text-properties fo:font-size="5.5pt" style:font-size-asian="5.5pt"/>
    </style:style>
    <style:style style:name="T1110" style:family="text">
      <style:text-properties fo:font-size="5.5pt" fo:letter-spacing="-0.0016in" style:font-size-asian="5.5pt"/>
    </style:style>
    <style:style style:name="T1111" style:family="text">
      <style:text-properties fo:font-size="5.5pt" fo:letter-spacing="-0.0008in" style:font-size-asian="5.5pt"/>
    </style:style>
    <style:style style:name="T1112" style:family="text">
      <style:text-properties fo:color="#000009" style:font-name="Times New Roman" fo:font-size="8pt" fo:font-weight="bold" style:font-size-asian="8pt" style:font-weight-asian="bold"/>
    </style:style>
    <style:style style:name="T1113" style:family="text">
      <style:text-properties fo:color="#000009" style:font-name="Times New Roman" fo:font-size="8pt" fo:letter-spacing="0.0047in" fo:font-weight="bold" style:font-size-asian="8pt" style:font-weight-asian="bold"/>
    </style:style>
    <style:style style:name="T1114" style:family="text">
      <style:text-properties fo:color="#000009" style:font-name="Times New Roman" fo:font-size="8pt" fo:letter-spacing="-0.0016in" fo:font-weight="bold" style:font-size-asian="8pt" style:font-weight-asian="bold"/>
    </style:style>
    <style:style style:name="T1115" style:family="text">
      <style:text-properties fo:color="#000009" style:font-name="Times New Roman" fo:font-size="8pt" fo:letter-spacing="0.0055in" fo:font-weight="bold" style:font-size-asian="8pt" style:font-weight-asian="bold"/>
    </style:style>
    <style:style style:name="T1116" style:family="text">
      <style:text-properties fo:color="#000009" style:font-name="Times New Roman" fo:font-size="8pt" fo:letter-spacing="0.0063in" fo:font-weight="bold" style:font-size-asian="8pt" style:font-weight-asian="bold"/>
    </style:style>
    <style:style style:name="T1117" style:family="text">
      <style:text-properties fo:color="#000008" style:font-name="Times New Roman" fo:font-size="8pt" style:font-size-asian="8pt"/>
    </style:style>
    <style:style style:name="T1118" style:family="text">
      <style:text-properties fo:color="#000008" style:font-name="Times New Roman" fo:font-size="8pt" fo:letter-spacing="0.028in" style:font-size-asian="8pt"/>
    </style:style>
    <style:style style:name="T1119" style:family="text">
      <style:text-properties fo:color="#000009" style:font-name="Times New Roman" fo:font-size="8pt" style:font-size-asian="8pt"/>
    </style:style>
    <style:style style:name="T1120" style:family="text">
      <style:text-properties fo:color="#000009" style:font-name="Times New Roman" fo:font-size="7.5pt" style:font-size-asian="7.5pt"/>
    </style:style>
    <style:style style:name="T1121" style:family="text">
      <style:text-properties fo:color="#000009" style:font-name="Times New Roman" fo:font-size="8pt" fo:letter-spacing="0.028in" style:font-size-asian="8pt"/>
    </style:style>
    <style:style style:name="T1122" style:family="text">
      <style:text-properties fo:color="#000009" style:font-name="Times New Roman" fo:font-size="8pt" fo:letter-spacing="0.0035in" fo:font-weight="bold" style:font-size-asian="8pt" style:font-weight-asian="bold"/>
    </style:style>
    <style:style style:name="T1123" style:family="text">
      <style:text-properties fo:color="#000009" style:font-name="Times New Roman" fo:font-size="8pt" fo:letter-spacing="0.0028in" fo:font-weight="bold" style:font-size-asian="8pt" style:font-weight-asian="bold"/>
    </style:style>
    <style:style style:name="T1124" style:family="text">
      <style:text-properties fo:color="#000009" style:font-name="Times New Roman" fo:font-size="8pt" fo:letter-spacing="0.0043in" style:font-size-asian="8pt"/>
    </style:style>
    <style:style style:name="T1125" style:family="text">
      <style:text-properties fo:color="#000009" style:font-name="Times New Roman" fo:font-size="8pt" fo:letter-spacing="0.0028in" style:font-size-asian="8pt"/>
    </style:style>
    <style:style style:name="T1126" style:family="text">
      <style:text-properties fo:color="#000009" style:font-name="Times New Roman" fo:font-size="8pt" fo:letter-spacing="0.0035in" style:font-size-asian="8pt"/>
    </style:style>
    <style:style style:name="T1127" style:family="text">
      <style:text-properties fo:color="#000009" style:font-name="Times New Roman" fo:font-size="8pt" fo:letter-spacing="-0.0016in" style:font-size-asian="8pt"/>
    </style:style>
    <style:style style:name="T1128" style:family="text">
      <style:text-properties fo:color="#000009" style:font-name="Times New Roman" fo:font-size="8pt" fo:letter-spacing="0.0047in" style:font-size-asian="8pt"/>
    </style:style>
    <style:style style:name="T1129" style:family="text">
      <style:text-properties fo:color="#000008" style:font-name="Times New Roman" fo:font-size="8pt" fo:font-weight="bold" style:font-size-asian="8pt" style:font-weight-asian="bold"/>
    </style:style>
    <style:style style:name="T1130" style:family="text">
      <style:text-properties fo:color="#000008" style:font-name="Times New Roman" fo:font-size="8pt" fo:letter-spacing="0.028in" fo:font-weight="bold" style:font-size-asian="8pt" style:font-weight-asian="bold"/>
    </style:style>
    <style:style style:name="T1131" style:family="text">
      <style:text-properties style:font-name="Arial" fo:letter-spacing="-0.0043in"/>
    </style:style>
    <style:style style:name="T1132" style:family="text">
      <style:text-properties fo:color="#231f20" style:font-name="Source Sans Pro" fo:letter-spacing="-0.002in"/>
    </style:style>
    <style:style style:name="T1133" style:family="text">
      <style:text-properties style:font-name="Courier New1" fo:font-size="7.5pt" style:text-underline-style="solid" style:text-underline-width="auto" style:text-underline-color="font-color" fo:font-weight="bold" style:font-size-asian="7.5pt" style:font-weight-asian="bold"/>
    </style:style>
    <style:style style:name="T1134" style:family="text">
      <style:text-properties style:font-name="Courier New1" fo:font-size="7.5pt" fo:letter-spacing="-0.0091in" style:text-underline-style="solid" style:text-underline-width="auto" style:text-underline-color="font-color" fo:font-weight="bold" style:font-size-asian="7.5pt" style:font-weight-asian="bold"/>
    </style:style>
    <style:style style:name="T1135" style:family="text">
      <style:text-properties style:font-name="Courier New1" fo:font-size="7.5pt" fo:letter-spacing="-0.0083in" style:text-underline-style="solid" style:text-underline-width="auto" style:text-underline-color="font-color" fo:font-weight="bold" style:font-size-asian="7.5pt" style:font-weight-asian="bold"/>
    </style:style>
    <style:style style:name="T1136" style:family="text">
      <style:text-properties style:font-name="Courier New1" fo:font-size="7.5pt" fo:letter-spacing="-0.0016in" style:text-underline-style="solid" style:text-underline-width="auto" style:text-underline-color="font-color" fo:font-weight="bold" style:font-size-asian="7.5pt" style:font-weight-asian="bold"/>
    </style:style>
    <style:style style:name="T1137" style:family="text">
      <style:text-properties style:font-name="Courier New1" fo:font-size="7.5pt" fo:font-weight="bold" style:font-size-asian="7.5pt" style:font-weight-asian="bold"/>
    </style:style>
    <style:style style:name="T1138" style:family="text">
      <style:text-properties style:font-name="Courier New1" fo:font-size="7.5pt" fo:letter-spacing="-0.002in" fo:font-weight="bold" style:font-size-asian="7.5pt" style:font-weight-asian="bold"/>
    </style:style>
    <style:style style:name="T1139" style:family="text">
      <style:text-properties style:font-name="Courier New1" fo:font-size="7.5pt" fo:letter-spacing="-0.0016in" fo:font-weight="bold" style:font-size-asian="7.5pt" style:font-weight-asian="bold"/>
    </style:style>
    <style:style style:name="T1140" style:family="text">
      <style:text-properties style:font-name="Courier New1" fo:font-size="7.5pt" style:font-size-asian="7.5pt"/>
    </style:style>
    <style:style style:name="T1141" style:family="text">
      <style:text-properties style:font-name="Courier New1" fo:font-size="7.5pt" fo:letter-spacing="-0.0008in" style:font-size-asian="7.5pt"/>
    </style:style>
    <style:style style:name="T1142" style:family="text">
      <style:text-properties style:font-name="Courier New1" fo:font-size="7.5pt" fo:letter-spacing="-0.0035in" fo:font-weight="bold" style:font-size-asian="7.5pt" style:font-weight-asian="bold"/>
    </style:style>
    <style:style style:name="T1143" style:family="text">
      <style:text-properties style:font-name="Courier New1" fo:font-size="7.5pt" fo:letter-spacing="-0.0055in" style:font-size-asian="7.5pt"/>
    </style:style>
    <style:style style:name="T1144" style:family="text">
      <style:text-properties style:font-name="Courier New1" fo:font-size="7.5pt" fo:letter-spacing="-0.0043in" style:font-size-asian="7.5pt"/>
    </style:style>
    <style:style style:name="T1145" style:family="text">
      <style:text-properties style:font-name="Courier New1" fo:font-weight="bold" style:font-weight-asian="bold"/>
    </style:style>
    <style:style style:name="T1146" style:family="text">
      <style:text-properties style:font-name="Courier New1"/>
    </style:style>
    <style:style style:name="T1147" style:family="text">
      <style:text-properties style:font-name="Courier New1" fo:letter-spacing="-0.0055in"/>
    </style:style>
    <style:style style:name="T1148" style:family="text">
      <style:text-properties style:font-name="Courier New1" fo:letter-spacing="0.028in" fo:font-weight="bold" style:font-weight-asian="bold"/>
    </style:style>
    <style:style style:name="T1149" style:family="text">
      <style:text-properties style:font-name="Courier New1" fo:letter-spacing="-0.0008in"/>
    </style:style>
    <style:style style:name="T1150" style:family="text">
      <style:text-properties style:font-name="Courier New1" fo:letter-spacing="-0.0016in"/>
    </style:style>
    <style:style style:name="T1151" style:family="text">
      <style:text-properties style:font-name="Courier New1" fo:font-size="7pt" fo:font-weight="bold" style:font-size-asian="7pt" style:font-weight-asian="bold"/>
    </style:style>
    <style:style style:name="T1152" style:family="text">
      <style:text-properties fo:color="#424242" style:font-name="Courier New1"/>
    </style:style>
    <style:style style:name="T1153" style:family="text">
      <style:text-properties fo:color="#424242" style:font-name="Courier New1" fo:letter-spacing="-0.0008in"/>
    </style:style>
    <style:style style:name="T1154" style:family="text">
      <style:text-properties fo:color="#424242" style:font-name="Courier New1" fo:letter-spacing="-0.0016in"/>
    </style:style>
    <style:style style:name="T1155" style:family="text">
      <style:text-properties fo:color="#424242" style:font-name="Courier New1" fo:letter-spacing="-0.0063in"/>
    </style:style>
    <style:style style:name="T1156" style:family="text">
      <style:text-properties fo:color="#424242" style:font-name="Courier New1" fo:letter-spacing="-0.0098in"/>
    </style:style>
    <style:style style:name="T1157" style:family="text">
      <style:text-properties fo:color="#424242" style:font-name="Courier New1" fo:letter-spacing="-0.0071in"/>
    </style:style>
    <style:style style:name="T1158" style:family="text">
      <style:text-properties fo:color="#131313" style:font-name="Courier New1"/>
    </style:style>
    <style:style style:name="T1159" style:family="text">
      <style:text-properties fo:color="#131313" style:font-name="Courier New1" fo:letter-spacing="-0.0126in"/>
    </style:style>
    <style:style style:name="T1160" style:family="text">
      <style:text-properties fo:color="#424242" style:font-name="Courier New1" fo:letter-spacing="-0.002in"/>
    </style:style>
    <style:style style:name="T1161" style:family="text">
      <style:text-properties fo:color="#424242" style:font-name="Courier New1" fo:letter-spacing="-0.0028in"/>
    </style:style>
    <style:style style:name="T1162" style:family="text">
      <style:text-properties fo:color="#424242" style:font-name="Courier New1" fo:letter-spacing="0.0118in"/>
    </style:style>
    <style:style style:name="T1163" style:family="text">
      <style:text-properties fo:color="#131313" style:font-name="Courier New1" fo:letter-spacing="-0.0161in"/>
    </style:style>
    <style:style style:name="T1164" style:family="text">
      <style:text-properties fo:color="#424242" style:font-name="Courier New1" fo:letter-spacing="-0.0047in"/>
    </style:style>
    <style:style style:name="T1165" style:family="text">
      <style:text-properties style:font-name="Courier New1" fo:font-size="7pt" fo:letter-spacing="0.028in" fo:font-weight="bold" style:font-size-asian="7pt" style:font-weight-asian="bold"/>
    </style:style>
    <style:style style:name="T1166" style:family="text">
      <style:text-properties fo:color="#424242" style:font-name="Courier New1" fo:letter-spacing="0.028in"/>
    </style:style>
    <style:style style:name="T1167" style:family="text">
      <style:text-properties fo:color="#424242" style:font-name="Courier New1" fo:letter-spacing="-0.0091in"/>
    </style:style>
    <style:style style:name="T1168" style:family="text">
      <style:text-properties fo:color="#424242" style:font-name="Courier New1" fo:letter-spacing="-0.0035in"/>
    </style:style>
    <style:style style:name="T1169" style:family="text">
      <style:text-properties style:font-name="Times New Roman" fo:font-size="7pt" fo:font-weight="bold" style:font-size-asian="7pt" style:font-weight-asian="bold"/>
    </style:style>
    <style:style style:name="T1170" style:family="text">
      <style:text-properties style:font-name="Times New Roman" fo:font-size="7pt" fo:letter-spacing="0.0555in" fo:font-weight="bold" style:font-size-asian="7pt" style:font-weight-asian="bold"/>
    </style:style>
    <style:style style:name="T1171" style:family="text">
      <style:text-properties fo:font-size="6.5pt" fo:font-weight="bold" style:font-size-asian="6.5pt" style:font-weight-asian="bold"/>
    </style:style>
    <style:style style:name="T1172" style:family="text">
      <style:text-properties fo:font-size="6.5pt" fo:letter-spacing="0.0555in" fo:font-weight="bold" style:font-size-asian="6.5pt" style:font-weight-asian="bold" style:text-scale="150%"/>
    </style:style>
    <style:style style:name="T1173" style:family="text">
      <style:text-properties fo:color="#424242" style:font-name="Courier New1" fo:letter-spacing="0.0173in"/>
    </style:style>
    <style:style style:name="T1174" style:family="text">
      <style:text-properties fo:color="#424242" style:font-name="Courier New1" fo:letter-spacing="0.0165in"/>
    </style:style>
    <style:style style:name="T1175" style:family="text">
      <style:text-properties fo:color="#131313" style:font-name="Courier New1" fo:letter-spacing="-0.0083in"/>
    </style:style>
    <style:style style:name="T1176" style:family="text">
      <style:text-properties fo:color="#424242" style:font-name="Courier New1" fo:letter-spacing="0.0146in"/>
    </style:style>
    <style:style style:name="T1177" style:family="text">
      <style:text-properties fo:color="#424242" style:font-name="Courier New1" fo:letter-spacing="0.0193in"/>
    </style:style>
    <style:style style:name="T1178" style:family="text">
      <style:text-properties fo:color="#424242" fo:font-size="6pt" fo:font-weight="bold" style:font-size-asian="6pt" style:font-weight-asian="bold"/>
    </style:style>
    <style:style style:name="T1179" style:family="text">
      <style:text-properties fo:color="#424242" fo:font-size="6pt" fo:letter-spacing="0.0555in" fo:font-weight="bold" style:font-size-asian="6pt" style:font-weight-asian="bold"/>
    </style:style>
    <style:style style:name="T1180" style:family="text">
      <style:text-properties fo:color="#424242" style:font-name="Courier New1" fo:font-size="7pt" fo:font-weight="bold" style:font-size-asian="7pt" style:font-weight-asian="bold"/>
    </style:style>
    <style:style style:name="T1181" style:family="text">
      <style:text-properties fo:color="#424242" style:font-name="Courier New1" fo:font-size="7pt" fo:letter-spacing="0.028in" fo:font-weight="bold" style:font-size-asian="7pt" style:font-weight-asian="bold"/>
    </style:style>
    <style:style style:name="T1182" style:family="text">
      <style:text-properties style:font-name="Courier New1" fo:font-size="7pt" fo:font-weight="bold" style:font-size-asian="7pt" style:font-weight-asian="bold" style:text-scale="105%"/>
    </style:style>
    <style:style style:name="T1183" style:family="text">
      <style:text-properties fo:color="#424242" style:font-name="Courier New1" fo:font-size="7pt" fo:font-weight="bold" style:font-size-asian="7pt" style:font-weight-asian="bold" style:text-scale="105%"/>
    </style:style>
    <style:style style:name="T1184" style:family="text">
      <style:text-properties style:font-name="Times New Roman" fo:font-size="6.5pt" fo:font-weight="bold" style:font-size-asian="6.5pt" style:font-weight-asian="bold" style:text-scale="120%"/>
    </style:style>
    <style:style style:name="T1185" style:family="text">
      <style:text-properties fo:color="#424242" style:font-name="Times New Roman" fo:font-size="6.5pt" fo:font-weight="bold" style:font-size-asian="6.5pt" style:font-weight-asian="bold" style:text-scale="120%"/>
    </style:style>
    <style:style style:name="T1186" style:family="text">
      <style:text-properties fo:color="#424242" style:font-name="Times New Roman" fo:font-size="6.5pt" fo:letter-spacing="0.028in" fo:font-weight="bold" style:font-size-asian="6.5pt" style:font-weight-asian="bold" style:text-scale="120%"/>
    </style:style>
    <style:style style:name="T1187" style:family="text">
      <style:text-properties fo:color="#424242" style:font-name="Courier New1" style:text-scale="105%"/>
    </style:style>
    <style:style style:name="T1188" style:family="text">
      <style:text-properties fo:color="#424242" style:font-name="Courier New1" fo:letter-spacing="-0.0016in" style:text-scale="105%"/>
    </style:style>
    <style:style style:name="T1189" style:family="text">
      <style:text-properties style:font-name="Courier New1" fo:letter-spacing="-0.0016in" style:text-scale="105%"/>
    </style:style>
    <style:style style:name="T1190" style:family="text">
      <style:text-properties fo:color="#424242" style:font-name="Courier New1" fo:font-size="7pt" fo:letter-spacing="-0.0189in" fo:font-weight="bold" style:font-size-asian="7pt" style:font-weight-asian="bold" style:text-scale="105%"/>
    </style:style>
    <style:style style:name="T1191" style:family="text">
      <style:text-properties fo:color="#424242" style:font-name="Times New Roman" fo:font-size="6.5pt" fo:letter-spacing="0.0402in" fo:font-weight="bold" style:font-size-asian="6.5pt" style:font-weight-asian="bold" style:text-scale="120%"/>
    </style:style>
    <style:style style:name="T1192" style:family="text">
      <style:text-properties fo:color="#424242" style:font-name="Courier New1" fo:letter-spacing="-0.0055in" style:text-scale="105%"/>
    </style:style>
    <style:style style:name="T1193" style:family="text">
      <style:text-properties fo:color="#424242" style:font-name="Courier New1" fo:letter-spacing="-0.0083in" style:text-scale="105%"/>
    </style:style>
    <style:style style:name="T1194" style:family="text">
      <style:text-properties fo:color="#424242" style:font-name="Courier New1" fo:letter-spacing="-0.0098in" style:text-scale="105%"/>
    </style:style>
    <style:style style:name="T1195" style:family="text">
      <style:text-properties fo:color="#424242" style:font-name="Courier New1" fo:letter-spacing="-0.0047in" style:text-scale="105%"/>
    </style:style>
    <style:style style:name="T1196" style:family="text">
      <style:text-properties fo:color="#262626" style:font-name="Courier New1" style:text-scale="105%"/>
    </style:style>
    <style:style style:name="T1197" style:family="text">
      <style:text-properties fo:color="#262626" style:font-name="Courier New1" fo:letter-spacing="-0.0083in" style:text-scale="105%"/>
    </style:style>
    <style:style style:name="T1198" style:family="text">
      <style:text-properties fo:color="#131313" style:font-name="Courier New1" style:text-scale="105%"/>
    </style:style>
    <style:style style:name="T1199" style:family="text">
      <style:text-properties fo:color="#424242" style:font-name="Courier New1" fo:letter-spacing="-0.0161in" style:text-scale="105%"/>
    </style:style>
    <style:style style:name="T1200" style:family="text">
      <style:text-properties fo:color="#424242" style:font-name="Courier New1" fo:letter-spacing="-0.0154in" style:text-scale="105%"/>
    </style:style>
    <style:style style:name="T1201" style:family="text">
      <style:text-properties fo:color="#424242" style:font-name="Courier New1" fo:letter-spacing="-0.0063in" style:text-scale="105%"/>
    </style:style>
    <style:style style:name="T1202" style:family="text">
      <style:text-properties fo:color="#727272" style:font-name="Courier New1"/>
    </style:style>
    <style:style style:name="T1203" style:family="text">
      <style:text-properties fo:color="#727272" style:font-name="Courier New1" fo:letter-spacing="-0.0035in"/>
    </style:style>
    <style:style style:name="T1204" style:family="text">
      <style:text-properties fo:color="#727272" style:font-name="Courier New1" fo:letter-spacing="-0.0091in"/>
    </style:style>
    <style:style style:name="T1205" style:family="text">
      <style:text-properties fo:color="#727272" style:font-name="Courier New1" fo:letter-spacing="0.0091in"/>
    </style:style>
    <style:style style:name="T1206" style:family="text">
      <style:text-properties fo:color="#727272" style:font-name="Courier New1" fo:letter-spacing="-0.0083in"/>
    </style:style>
    <style:style style:name="T1207" style:family="text">
      <style:text-properties fo:color="#727272" style:font-name="Courier New1" fo:letter-spacing="-0.0071in"/>
    </style:style>
    <style:style style:name="T1208" style:family="text">
      <style:text-properties fo:color="#727272" style:font-name="Courier New1" fo:letter-spacing="-0.0043in"/>
    </style:style>
    <style:style style:name="T1209" style:family="text">
      <style:text-properties fo:color="#727272" style:font-name="Courier New1" fo:letter-spacing="-0.0016in"/>
    </style:style>
    <style:style style:name="T1210" style:family="text">
      <style:text-properties fo:color="#424242" style:font-name="Courier New1" fo:font-size="7pt" fo:letter-spacing="0.0055in" fo:font-weight="bold" style:font-size-asian="7pt" style:font-weight-asian="bold" style:text-scale="105%"/>
    </style:style>
    <style:style style:name="T1211" style:family="text">
      <style:text-properties fo:color="#424242" style:font-name="Courier New1" fo:font-size="7pt" fo:letter-spacing="0.002in" fo:font-weight="bold" style:font-size-asian="7pt" style:font-weight-asian="bold" style:text-scale="105%"/>
    </style:style>
    <style:style style:name="T1212" style:family="text">
      <style:text-properties fo:color="#424242" style:font-name="Courier New1" fo:font-size="7pt" fo:letter-spacing="-0.0016in" fo:font-weight="bold" style:font-size-asian="7pt" style:font-weight-asian="bold" style:text-scale="105%"/>
    </style:style>
    <style:style style:name="T1213" style:family="text">
      <style:text-properties style:font-name="Courier New1" fo:font-size="7pt" style:text-underline-style="solid" style:text-underline-width="auto" style:text-underline-color="font-color" fo:font-weight="bold" style:font-size-asian="7pt" style:font-weight-asian="bold" style:text-scale="105%"/>
    </style:style>
    <style:style style:name="T1214" style:family="text">
      <style:text-properties style:font-name="Courier New1" fo:font-size="7pt" fo:letter-spacing="-0.0035in" style:text-underline-style="solid" style:text-underline-width="auto" style:text-underline-color="font-color" fo:font-weight="bold" style:font-size-asian="7pt" style:font-weight-asian="bold" style:text-scale="105%"/>
    </style:style>
    <style:style style:name="T1215" style:family="text">
      <style:text-properties style:font-name="Courier New1" fo:font-size="7pt" fo:letter-spacing="-0.0016in" style:text-underline-style="solid" style:text-underline-width="auto" style:text-underline-color="font-color" fo:font-weight="bold" style:font-size-asian="7pt" style:font-weight-asian="bold" style:text-scale="105%"/>
    </style:style>
    <style:style style:name="T1216" style:family="text">
      <style:text-properties style:font-name="Courier New1" fo:font-size="7pt" style:font-size-asian="7pt" style:text-scale="105%"/>
    </style:style>
    <style:style style:name="T1217" style:family="text">
      <style:text-properties style:font-name="Courier New1" fo:font-size="7pt" fo:letter-spacing="-0.0043in" fo:font-weight="bold" style:font-size-asian="7pt" style:font-weight-asian="bold" style:text-scale="105%"/>
    </style:style>
    <style:style style:name="T1218" style:family="text">
      <style:text-properties style:font-name="Courier New1" fo:font-size="7pt" fo:letter-spacing="-0.0063in" style:font-size-asian="7pt" style:text-scale="105%"/>
    </style:style>
    <style:style style:name="T1219" style:family="text">
      <style:text-properties style:font-name="Courier New1" fo:font-size="7pt" fo:letter-spacing="-0.0043in" style:font-size-asian="7pt" style:text-scale="105%"/>
    </style:style>
    <style:style style:name="T1220" style:family="text">
      <style:text-properties style:font-name="Courier New1" fo:font-size="7pt" fo:letter-spacing="0.028in" fo:font-weight="bold" style:font-size-asian="7pt" style:font-weight-asian="bold" style:text-scale="105%"/>
    </style:style>
    <style:style style:name="T1221" style:family="text">
      <style:text-properties style:font-name="Courier New1" fo:font-size="7pt" fo:letter-spacing="0.028in" style:font-size-asian="7pt" style:text-scale="105%"/>
    </style:style>
    <style:style style:name="T1222" style:family="text">
      <style:text-properties style:font-name="Courier New1" fo:font-size="7pt" fo:letter-spacing="-0.0055in" style:font-size-asian="7pt" style:text-scale="105%"/>
    </style:style>
    <style:style style:name="T1223" style:family="text">
      <style:text-properties style:font-name="Courier New1" fo:font-size="7pt" fo:letter-spacing="-0.0063in" fo:font-weight="bold" style:font-size-asian="7pt" style:font-weight-asian="bold" style:text-scale="105%"/>
    </style:style>
    <style:style style:name="T1224" style:family="text">
      <style:text-properties style:font-name="Courier New1" fo:font-size="7pt" fo:letter-spacing="-0.0055in" fo:font-weight="bold" style:font-size-asian="7pt" style:font-weight-asian="bold" style:text-scale="105%"/>
    </style:style>
    <style:style style:name="T1225" style:family="text">
      <style:text-properties style:font-name="Courier New1" fo:font-size="7pt" fo:letter-spacing="-0.0016in" fo:font-weight="bold" style:font-size-asian="7pt" style:font-weight-asian="bold" style:text-scale="105%"/>
    </style:style>
    <style:style style:name="T1226" style:family="text">
      <style:text-properties style:font-name="Courier New1" fo:font-size="7pt" fo:letter-spacing="-0.0016in" style:font-size-asian="7pt" style:text-scale="105%"/>
    </style:style>
    <style:style style:name="T1227" style:family="text">
      <style:text-properties style:font-name="Courier New1" fo:font-size="7pt" fo:letter-spacing="0.0457in" fo:font-weight="bold" style:font-size-asian="7pt" style:font-weight-asian="bold" style:text-scale="105%"/>
    </style:style>
    <style:style style:name="T1228" style:family="text">
      <style:text-properties style:font-name="Courier New1" fo:font-size="7pt" fo:letter-spacing="-0.0047in" fo:font-weight="bold" style:font-size-asian="7pt" style:font-weight-asian="bold" style:text-scale="105%"/>
    </style:style>
    <style:style style:name="T1229" style:family="text">
      <style:text-properties style:font-name="Courier New1" fo:font-size="7pt" fo:letter-spacing="0.0453in" style:font-size-asian="7pt" style:text-scale="105%"/>
    </style:style>
    <style:style style:name="T1230" style:family="text">
      <style:text-properties style:font-name="Courier New1" fo:font-size="7pt" fo:letter-spacing="0.0445in" fo:font-weight="bold" style:font-size-asian="7pt" style:font-weight-asian="bold" style:text-scale="105%"/>
    </style:style>
    <style:style style:name="T1231" style:family="text">
      <style:text-properties style:font-name="Courier New1" fo:font-size="7pt" fo:letter-spacing="0.0437in" fo:font-weight="bold" style:font-size-asian="7pt" style:font-weight-asian="bold" style:text-scale="105%"/>
    </style:style>
    <style:style style:name="T1232" style:family="text">
      <style:text-properties style:font-name="Courier New1" fo:font-size="7pt" fo:letter-spacing="0.0445in" style:font-size-asian="7pt" style:text-scale="105%"/>
    </style:style>
    <style:style style:name="T1233" style:family="text">
      <style:text-properties style:font-name="Courier New1" fo:font-size="7pt" fo:letter-spacing="-0.0035in" style:font-size-asian="7pt" style:text-scale="105%"/>
    </style:style>
    <style:style style:name="T1234" style:family="text">
      <style:text-properties fo:color="#434343" style:font-name="Courier New1" fo:font-size="7pt" style:font-size-asian="7pt" style:text-scale="105%"/>
    </style:style>
    <style:style style:name="T1235" style:family="text">
      <style:text-properties fo:color="#434343" style:font-name="Courier New1" fo:font-size="7pt" fo:letter-spacing="-0.0071in" style:font-size-asian="7pt" style:text-scale="105%"/>
    </style:style>
    <style:style style:name="T1236" style:family="text">
      <style:text-properties fo:color="#434343" style:font-name="Courier New1" fo:font-size="7pt" fo:letter-spacing="-0.0063in" style:font-size-asian="7pt" style:text-scale="105%"/>
    </style:style>
    <style:style style:name="T1237" style:family="text">
      <style:text-properties fo:color="#434343" style:font-name="Courier New1" fo:font-size="7pt" fo:letter-spacing="-0.0016in" style:font-size-asian="7pt" style:text-scale="105%"/>
    </style:style>
    <style:style style:name="T1238" style:family="text">
      <style:text-properties fo:color="#434343" style:font-name="Courier New1" fo:font-size="7pt" fo:font-weight="bold" style:font-size-asian="7pt" style:font-weight-asian="bold" style:text-scale="105%"/>
    </style:style>
    <style:style style:name="T1239" style:family="text">
      <style:text-properties fo:color="#434343" style:font-name="Courier New1" fo:font-size="7pt" fo:letter-spacing="-0.0098in" fo:font-weight="bold" style:font-size-asian="7pt" style:font-weight-asian="bold" style:text-scale="105%"/>
    </style:style>
    <style:style style:name="T1240" style:family="text">
      <style:text-properties fo:color="#434343" style:font-name="Courier New1" fo:font-size="7pt" fo:letter-spacing="-0.0091in" fo:font-weight="bold" style:font-size-asian="7pt" style:font-weight-asian="bold" style:text-scale="105%"/>
    </style:style>
    <style:style style:name="T1241" style:family="text">
      <style:text-properties fo:color="#434343" style:font-name="Courier New1" fo:font-size="7pt" fo:letter-spacing="-0.0016in" fo:font-weight="bold" style:font-size-asian="7pt" style:font-weight-asian="bold" style:text-scale="105%"/>
    </style:style>
    <style:style style:name="T1242" style:family="text">
      <style:text-properties style:font-name="Courier New1" fo:font-size="7pt" fo:letter-spacing="-0.0071in" style:font-size-asian="7pt" style:text-scale="105%"/>
    </style:style>
    <style:style style:name="T1243" style:family="text">
      <style:text-properties style:font-name="Courier New1" fo:font-size="7pt" fo:letter-spacing="-0.0047in" style:font-size-asian="7pt" style:text-scale="105%"/>
    </style:style>
    <style:style style:name="T1244" style:family="text">
      <style:text-properties style:font-name="Courier New1" fo:font-size="7pt" fo:letter-spacing="-0.002in" style:font-size-asian="7pt" style:text-scale="105%"/>
    </style:style>
    <style:style style:name="T1245" style:family="text">
      <style:text-properties style:font-name="Courier New1" fo:font-size="7pt" fo:letter-spacing="-0.0028in" style:font-size-asian="7pt" style:text-scale="105%"/>
    </style:style>
    <style:style style:name="T1246" style:family="text">
      <style:text-properties style:font-name="Courier New1" fo:font-size="7pt" fo:letter-spacing="-0.0008in" style:font-size-asian="7pt" style:text-scale="105%"/>
    </style:style>
    <style:style style:name="T1247" style:family="text">
      <style:text-properties style:font-name="Courier New1" fo:font-size="7pt" fo:letter-spacing="-0.002in" fo:font-weight="bold" style:font-size-asian="7pt" style:font-weight-asian="bold" style:text-scale="105%"/>
    </style:style>
    <style:style style:name="T1248" style:family="text">
      <style:text-properties fo:color="#434343" style:font-name="Courier New1" fo:font-size="7pt" fo:letter-spacing="-0.0035in" style:font-size-asian="7pt" style:text-scale="105%"/>
    </style:style>
    <style:style style:name="T1249" style:family="text">
      <style:text-properties fo:color="#434343" style:font-name="Courier New1" fo:font-size="7pt" fo:letter-spacing="-0.0028in" style:font-size-asian="7pt" style:text-scale="105%"/>
    </style:style>
    <style:style style:name="T1250" style:family="text">
      <style:text-properties fo:color="#434343" style:font-name="Courier New1" fo:font-size="7pt" fo:letter-spacing="-0.0047in" fo:font-weight="bold" style:font-size-asian="7pt" style:font-weight-asian="bold" style:text-scale="105%"/>
    </style:style>
    <style:style style:name="T1251" style:family="text">
      <style:text-properties fo:color="#434343" style:font-name="Courier New1" fo:font-size="7pt" fo:letter-spacing="-0.0043in" fo:font-weight="bold" style:font-size-asian="7pt" style:font-weight-asian="bold" style:text-scale="105%"/>
    </style:style>
    <style:style style:name="T1252" style:family="text">
      <style:text-properties style:font-name="Courier New1" fo:font-size="7pt" fo:letter-spacing="-0.0028in" fo:font-weight="bold" style:font-size-asian="7pt" style:font-weight-asian="bold" style:text-scale="105%"/>
    </style:style>
    <style:style style:name="T1253" style:family="text">
      <style:text-properties style:font-name="Courier New1" fo:font-size="7pt" fo:letter-spacing="0.0555in" fo:font-weight="bold" style:font-size-asian="7pt" style:font-weight-asian="bold" style:text-scale="150%"/>
    </style:style>
    <style:style style:name="T1254" style:family="text">
      <style:text-properties fo:color="#231f20" style:font-name="Source Sans Pro" fo:letter-spacing="-0.0055in"/>
    </style:style>
    <style:style style:name="T1255" style:family="text">
      <style:text-properties fo:color="#231f20" style:font-name="Source Sans Pro" fo:letter-spacing="-0.0043in"/>
    </style:style>
    <style:style style:name="T1256" style:family="text">
      <style:text-properties fo:color="#231f20" style:font-name="Source Sans Pro" fo:font-size="11pt" style:font-size-asian="11pt"/>
    </style:style>
    <style:style style:name="T1257" style:family="text">
      <style:text-properties fo:color="#231f20" style:font-name="Source Sans Pro" fo:font-size="11pt" fo:letter-spacing="-0.0008in" style:font-size-asian="11pt"/>
    </style:style>
    <style:style style:name="T1258" style:family="text">
      <style:text-properties fo:color="#231f20" style:font-name="Source Sans Pro" fo:font-size="11pt" fo:letter-spacing="-0.0035in" style:font-size-asian="11pt"/>
    </style:style>
    <style:style style:name="T1259" style:family="text">
      <style:text-properties fo:color="#231f20" style:font-name="Source Sans Pro" fo:font-size="11pt" fo:letter-spacing="-0.0075in" style:font-size-asian="11pt"/>
    </style:style>
    <style:style style:name="T1260" style:family="text">
      <style:text-properties fo:color="#231f20" style:font-name="Source Sans Pro" fo:font-size="11pt" fo:letter-spacing="-0.0016in" style:font-size-asian="11pt"/>
    </style:style>
    <style:style style:name="T1261" style:family="text">
      <style:text-properties fo:color="#231f20" style:font-name="Source Sans Pro" fo:font-size="11pt" fo:letter-spacing="0.0047in" style:font-size-asian="11pt"/>
    </style:style>
    <style:style style:name="T1262" style:family="text">
      <style:text-properties fo:color="#231f20" style:font-name="Source Sans Pro" fo:font-size="11pt" fo:letter-spacing="0.0063in" style:font-size-asian="11pt"/>
    </style:style>
    <style:style style:name="T1263" style:family="text">
      <style:text-properties fo:color="#231f20" style:font-name="Source Sans Pro" fo:font-size="11pt" fo:letter-spacing="0.0071in" style:font-size-asian="11pt"/>
    </style:style>
    <style:style style:name="T1264" style:family="text">
      <style:text-properties fo:color="#231f20" style:font-name="Source Sans Pro" fo:font-size="11pt" fo:letter-spacing="-0.0028in" style:font-size-asian="11pt"/>
    </style:style>
    <style:style style:name="T1265" style:family="text">
      <style:text-properties fo:color="#231f20" style:font-name="Source Sans Pro" fo:font-size="11pt" fo:letter-spacing="0.0189in" style:font-size-asian="11pt"/>
    </style:style>
    <style:style style:name="T1266" style:family="text">
      <style:text-properties fo:color="#231f20" style:font-name="Source Sans Pro" fo:font-size="11pt" fo:letter-spacing="0.0201in" style:font-size-asian="11pt"/>
    </style:style>
    <style:style style:name="T1267" style:family="text">
      <style:text-properties fo:color="#231f20" style:font-name="Source Sans Pro" fo:font-size="11pt" fo:letter-spacing="0.028in" style:font-size-asian="11pt"/>
    </style:style>
    <style:style style:name="T1268" style:family="text">
      <style:text-properties fo:color="#231f20" style:font-name="Source Sans Pro" fo:font-size="11pt" fo:letter-spacing="-0.0047in" style:font-size-asian="11pt"/>
    </style:style>
    <style:style style:name="T1269" style:family="text">
      <style:text-properties fo:color="#231f20" style:font-name="Source Sans Pro" fo:font-size="11pt" fo:letter-spacing="0.0555in" style:font-size-asian="11pt"/>
    </style:style>
    <style:style style:name="T1270" style:family="text">
      <style:text-properties fo:color="#231f20" style:font-name="Source Sans Pro" fo:font-size="11pt" fo:letter-spacing="-0.0071in" style:font-size-asian="11pt"/>
    </style:style>
    <style:style style:name="T1271" style:family="text">
      <style:text-properties fo:color="#ffffff" style:font-name="Source Sans Pro" fo:font-size="10pt" style:font-size-asian="10pt"/>
    </style:style>
    <style:style style:name="T1272" style:family="text">
      <style:text-properties fo:color="#ffffff" style:font-name="Source Sans Pro" fo:font-size="10pt" fo:letter-spacing="-0.0075in" style:font-size-asian="10pt"/>
    </style:style>
    <style:style style:name="T1273" style:family="text">
      <style:text-properties fo:color="#ffffff" style:font-name="Source Sans Pro" fo:font-size="10pt" fo:letter-spacing="-0.0071in" style:font-size-asian="10pt"/>
    </style:style>
    <style:style style:name="T1274" style:family="text">
      <style:text-properties fo:color="#ffffff" style:font-name="Source Sans Pro" fo:font-size="10pt" fo:letter-spacing="-0.0016in" style:font-size-asian="10pt"/>
    </style:style>
    <style:style style:name="T1275" style:family="text">
      <style:text-properties fo:color="#40586f" style:font-name="Lato Black" fo:font-size="6pt" fo:font-weight="bold" style:font-size-asian="6pt" style:font-weight-asian="bold"/>
    </style:style>
    <style:style style:name="T1276" style:family="text">
      <style:text-properties fo:color="#40586f" style:font-name="Lato Black" fo:font-size="6pt" fo:letter-spacing="0.0134in" fo:font-weight="bold" style:font-size-asian="6pt" style:font-weight-asian="bold"/>
    </style:style>
    <style:style style:name="T1277" style:family="text">
      <style:text-properties fo:color="#40586f" style:font-name="Lato Black" fo:font-size="6pt" fo:letter-spacing="0.0083in" fo:font-weight="bold" style:font-size-asian="6pt" style:font-weight-asian="bold"/>
    </style:style>
    <style:style style:name="T1278" style:family="text">
      <style:text-properties fo:color="#40586f" style:font-name="Lato Black" fo:font-size="6pt" fo:letter-spacing="0.0098in" fo:font-weight="bold" style:font-size-asian="6pt" style:font-weight-asian="bold"/>
    </style:style>
    <style:style style:name="T1279" style:family="text">
      <style:text-properties fo:color="#40586f" style:font-name="Lato Black" fo:font-size="6pt" fo:letter-spacing="0.0138in" fo:font-weight="bold" style:font-size-asian="6pt" style:font-weight-asian="bold"/>
    </style:style>
    <style:style style:name="T1280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T1281" style:family="text">
      <style:text-properties fo:color="#ffffff" style:font-name="Source Sans Pro" fo:font-size="10pt" fo:letter-spacing="-0.0008in" style:font-size-asian="10pt"/>
    </style:style>
    <style:style style:name="T1282" style:family="text">
      <style:text-properties fo:color="#ffffff" style:font-name="Source Sans Pro" fo:font-size="10pt" fo:letter-spacing="-0.0028in" style:font-size-asian="10pt"/>
    </style:style>
    <style:style style:name="T1283" style:family="text">
      <style:text-properties fo:color="#ffffff" style:font-name="Source Sans Pro Semibold" fo:font-size="11pt" fo:font-weight="bold" style:font-size-asian="11pt" style:font-weight-asian="bold"/>
    </style:style>
    <style:style style:name="T1284" style:family="text">
      <style:text-properties fo:color="#ffffff" style:font-name="Source Sans Pro Semibold" fo:font-size="11pt" fo:letter-spacing="0.0091in" fo:font-weight="bold" style:font-size-asian="11pt" style:font-weight-asian="bold"/>
    </style:style>
    <style:style style:name="T1285" style:family="text">
      <style:text-properties fo:color="#ffffff" style:font-name="Source Sans Pro Semibold" fo:font-size="11pt" fo:letter-spacing="0.0098in" fo:font-weight="bold" style:font-size-asian="11pt" style:font-weight-asian="bold"/>
    </style:style>
    <style:style style:name="T1286" style:family="text">
      <style:text-properties fo:color="#ffffff" style:font-name="Source Sans Pro Semibold" fo:font-size="11pt" fo:letter-spacing="-0.0016in" fo:font-weight="bold" style:font-size-asian="11pt" style:font-weight-asian="bold"/>
    </style:style>
    <style:style style:name="T1287" style:family="text">
      <style:text-properties fo:color="#ffffff" style:font-name="Source Sans Pro Semibold" fo:font-size="11pt" fo:letter-spacing="0.0346in" fo:font-weight="bold" style:font-size-asian="11pt" style:font-weight-asian="bold"/>
    </style:style>
    <style:style style:name="T1288" style:family="text">
      <style:text-properties fo:color="#ffffff" style:font-name="Source Sans Pro Semibold" fo:font-size="11pt" fo:letter-spacing="0.0299in" fo:font-weight="bold" style:font-size-asian="11pt" style:font-weight-asian="bold"/>
    </style:style>
    <style:style style:name="T1289" style:family="text">
      <style:text-properties fo:color="#425970" fo:font-size="6pt" fo:font-weight="bold" style:font-size-asian="6pt" style:font-weight-asian="bold"/>
    </style:style>
    <style:style style:name="T1290" style:family="text">
      <style:text-properties fo:color="#647789" fo:font-size="6pt" fo:font-weight="bold" style:font-size-asian="6pt" style:font-weight-asian="bold"/>
    </style:style>
    <style:style style:name="T1291" style:family="text">
      <style:text-properties fo:color="#647789" fo:font-size="6pt" fo:letter-spacing="-0.0063in" fo:font-weight="bold" style:font-size-asian="6pt" style:font-weight-asian="bold"/>
    </style:style>
    <style:style style:name="T1292" style:family="text">
      <style:text-properties fo:color="#425970" fo:font-size="6pt" fo:letter-spacing="-0.0008in" fo:font-weight="bold" style:font-size-asian="6pt" style:font-weight-asian="bold"/>
    </style:style>
    <style:style style:name="T1293" style:family="text">
      <style:text-properties fo:color="#425970" fo:font-size="6pt" fo:letter-spacing="0.0016in" fo:font-weight="bold" style:font-size-asian="6pt" style:font-weight-asian="bold"/>
    </style:style>
    <style:style style:name="T1294" style:family="text">
      <style:text-properties fo:color="#425970" fo:font-size="6pt" fo:letter-spacing="-0.0047in" fo:font-weight="bold" style:font-size-asian="6pt" style:font-weight-asian="bold"/>
    </style:style>
    <style:style style:name="T1295" style:family="text">
      <style:text-properties fo:color="#425970" fo:font-size="6pt" fo:letter-spacing="-0.0016in" fo:font-weight="bold" style:font-size-asian="6pt" style:font-weight-asian="bold"/>
    </style:style>
    <style:style style:name="T1296" style:family="text">
      <style:text-properties fo:color="#425970" fo:font-size="6pt" style:font-size-asian="6pt"/>
    </style:style>
    <style:style style:name="T1297" style:family="text">
      <style:text-properties fo:color="#647789" fo:font-size="6pt" style:font-size-asian="6pt"/>
    </style:style>
    <style:style style:name="T1298" style:family="text">
      <style:text-properties fo:color="#647789" fo:font-size="6pt" fo:letter-spacing="-0.0047in" style:font-size-asian="6pt"/>
    </style:style>
    <style:style style:name="T1299" style:family="text">
      <style:text-properties fo:color="#425970" fo:font-size="6pt" fo:letter-spacing="0.0055in" style:font-size-asian="6pt"/>
    </style:style>
    <style:style style:name="T1300" style:family="text">
      <style:text-properties fo:color="#425970" fo:font-size="6pt" fo:letter-spacing="-0.002in" style:font-size-asian="6pt"/>
    </style:style>
    <style:style style:name="T1301" style:family="text">
      <style:text-properties fo:color="#425970" fo:font-size="6pt" fo:letter-spacing="-0.0016in" style:font-size-asian="6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background" style:wrap="none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7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9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10" style:family="graphic" style:parent-style-name="Graphics">
      <style:graphic-properties fo:margin-left="0in" fo:margin-right="0in" fo:margin-top="0in" fo:margin-bottom="0in" style:run-through="background" style:wrap="none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1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12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wrap-influence-on-position="once-concurrent" draw:textarea-vertical-align="top"/>
    </style:style>
    <style:style style:name="fr13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textarea-vertical-align="top"/>
    </style:style>
    <style:style style:name="fr14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2">
          <style:column style:rel-width="28355*" fo:start-indent="0in" fo:end-indent="0.2189in"/>
          <style:column style:rel-width="37180*" fo:start-indent="0.2189in" fo:end-indent="0in"/>
        </style:columns>
      </style:section-properties>
    </style:style>
    <style:style style:name="Sect3" style:family="section">
      <style:section-properties text:dont-balance-text-columns="true" style:editable="false">
        <style:columns fo:column-count="2">
          <style:column style:rel-width="28262*" fo:start-indent="0in" fo:end-indent="0.2516in"/>
          <style:column style:rel-width="37273*" fo:start-indent="0.2516in" fo:end-indent="0in"/>
        </style:columns>
      </style:section-properties>
    </style:style>
    <style:style style:name="Sect4" style:family="section">
      <style:section-properties text:dont-balance-text-columns="true" style:editable="false">
        <style:columns fo:column-count="2">
          <style:column style:rel-width="29600*" fo:start-indent="0in" fo:end-indent="0.0138in"/>
          <style:column style:rel-width="35935*" fo:start-indent="0.0138in" fo:end-indent="0in"/>
        </style:columns>
      </style:section-properties>
    </style:style>
    <style:style style:name="Sect5" style:family="section">
      <style:section-properties style:editable="false">
        <style:columns fo:column-count="2">
          <style:column style:rel-width="26453*" fo:start-indent="0in" fo:end-indent="0.0138in"/>
          <style:column style:rel-width="39082*" fo:start-indent="0.0138in" fo:end-indent="0in"/>
        </style:columns>
      </style:section-properties>
    </style:style>
    <style:style style:name="Sect6" style:family="section">
      <style:section-properties style:editable="false">
        <style:columns fo:column-count="2">
          <style:column style:rel-width="25631*" fo:start-indent="0in" fo:end-indent="0.0138in"/>
          <style:column style:rel-width="39904*" fo:start-indent="0.0138in" fo:end-indent="0in"/>
        </style:columns>
      </style:section-properties>
    </style:style>
    <style:style style:name="Sect7" style:family="section">
      <style:section-properties style:editable="false">
        <style:columns fo:column-count="2">
          <style:column style:rel-width="27255*" fo:start-indent="0in" fo:end-indent="0.0138in"/>
          <style:column style:rel-width="38280*" fo:start-indent="0.0138in" fo:end-indent="0in"/>
        </style:columns>
      </style:section-properties>
    </style:style>
    <style:style style:name="Sect8" style:family="section">
      <style:section-properties style:editable="false">
        <style:columns fo:column-count="2">
          <style:column style:rel-width="26967*" fo:start-indent="0in" fo:end-indent="0.0138in"/>
          <style:column style:rel-width="38568*" fo:start-indent="0.0138in" fo:end-indent="0in"/>
        </style:columns>
      </style:section-properties>
    </style:style>
    <style:style style:name="Sect9" style:family="section">
      <style:section-properties style:editable="false">
        <style:columns fo:column-count="2">
          <style:column style:rel-width="27959*" fo:start-indent="0in" fo:end-indent="0.0138in"/>
          <style:column style:rel-width="37576*" fo:start-indent="0.0138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><draw:frame draw:style-name="fr1" draw:name="Image199" text:anchor-type="char" svg:x="0in" svg:y="0in" svg:width="8.2681in" svg:height="11.6929in" draw:z-index="500"><draw:image xlink:href="Pictures/capa-render.jpg" xlink:type="simple" xlink:show="embed" xlink:actuate="onLoad" draw:mime-type="image/png"/></draw:frame><text:span text:style-name="T1"/><text:span text:style-name="T2"/><text:span text:style-name="T3"/><text:span text:style-name="T4"/><text:span text:style-name="T1"/><text:span text:style-name="T2"/><text:span text:style-name="T5"/><text:span text:style-name="T4"/><text:span text:style-name="T3"/><text:span text:style-name="T2"/><text:span text:style-name="T3"/><text:span text:style-name="T4"/><text:span text:style-name="T6"/><text:span text:style-name="T2"/><text:span text:style-name="T3"/><text:span text:style-name="T4"/><text:span text:style-name="T7"/></text:p>
        <text:p text:style-name="P2"/>
        <text:h text:style-name="Heading_20_1" text:outline-level="2"><text:span text:style-name="T8"/><text:span text:style-name="T9"/><text:span text:style-name="T10"/></text:h>
        <text:p text:style-name="P3"><text:span text:style-name="T11"/><text:span text:style-name="T12"/><text:span text:style-name="T13"/><text:span text:style-name="T14"/><text:span text:style-name="T15"/></text:p>
        <text:p text:style-name="P4"><text:span text:style-name="T13"/><text:span text:style-name="T16"/><text:span text:style-name="T11"/><text:span text:style-name="T16"/><text:span text:style-name="T17"/></text:p>
      </text:section>
      <text:p text:style-name="P5"/>
      <text:p text:style-name="P6"/>
      <text:p text:style-name="P7"/>
      <text:p text:style-name="P8"><draw:frame draw:style-name="fr3" draw:name="Image 19" text:anchor-type="as-char" svg:width="0.7165in" svg:height="0.6457in" draw:z-index="336"><draw:image xlink:href="Pictures/10000001000000890000007C1AA9694F.png" xlink:type="simple" xlink:show="embed" xlink:actuate="onLoad" draw:mime-type="image/png"/></draw:frame></text:p>
      <text:p text:style-name="P6"/>
      <draw:frame draw:style-name="fr1" draw:name="Image193" text:anchor-type="char" svg:x="0.7874in" svg:y="0.6102in" svg:width="6.6953in" svg:height="10.3791in" draw:z-index="127">
        <draw:image xlink:href="Pictures/1000000100000282000003E47812FE38.png" xlink:type="simple" xlink:show="embed" xlink:actuate="onLoad" draw:mime-type="image/png"/>
      </draw:frame>
      <draw:frame draw:style-name="fr2" draw:name="Image197" text:anchor-type="char" svg:x="5.8201in" svg:y="-0.2874in" svg:width="2.0508in" svg:height="1.502in" draw:z-index="132">
        <draw:image xlink:href="Pictures/10000001000000C4000000902B12653D.png" xlink:type="simple" xlink:show="embed" xlink:actuate="onLoad" draw:mime-type="image/png"/>
      </draw:frame>
      <draw:frame draw:style-name="fr2" draw:name="Image198" text:anchor-type="char" svg:x="0.402in" svg:y="-0.2874in" svg:width="2.0508in" svg:height="1.502in" draw:z-index="135">
        <draw:image xlink:href="Pictures/10000001000000C4000000902B12653D.png" xlink:type="simple" xlink:show="embed" xlink:actuate="onLoad" draw:mime-type="image/png"/>
      </draw:frame>
      <text:p text:style-name="P6"/>
      <text:p text:style-name="P6"/>
      <text:p text:style-name="P6"/>
      <text:p text:style-name="P6"/>
      <text:p text:style-name="P6"/>
      <text:p text:style-name="P6"/>
      <text:p text:style-name="P9"/>
      <text:section text:style-name="Sect2" text:name="Section1">
        <text:h text:style-name="P10" text:outline-level="6"><text:span text:style-name="T18">THEODORICO</text:span><text:span text:style-name="T19"> </text:span><text:span text:style-name="T18">DE</text:span><text:span text:style-name="T19"> </text:span><text:span text:style-name="T18">ASSIS</text:span><text:span text:style-name="T20"> </text:span><text:span text:style-name="T21">FERRAÇO</text:span></text:h>
        <text:p text:style-name="P11"><text:span text:style-name="T22">Prefeito</text:span><text:span text:style-name="T22"/></text:p>
        <text:h text:style-name="P12" text:outline-level="6"><text:span text:style-name="T18">JOSÉ</text:span><text:span text:style-name="T19"> </text:span><text:span text:style-name="T18">CARLOS</text:span><text:span text:style-name="T20"> </text:span><text:span text:style-name="T18">CORRÊA</text:span><text:span text:style-name="T19"> </text:span><text:span text:style-name="T18">CARDOSO</text:span><text:span text:style-name="T20"> </text:span><text:span text:style-name="T21">JÚNIOR</text:span></text:h>
        <text:p text:style-name="P13"><text:span text:style-name="T22">Vice-Prefeito</text:span><text:span text:style-name="T22"/></text:p>
      </text:section>
      <text:section text:style-name="Sect1" text:name="Section2"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5"/>
        <text:h text:style-name="P16" text:outline-level="6"><text:span text:style-name="T23">CÂMARA</text:span><text:span text:style-name="T24"> </text:span><text:span text:style-name="T25">MUNICIPAL</text:span><text:span text:style-name="T26"> </text:span><text:span text:style-name="T27">DE</text:span><text:span text:style-name="T28"> </text:span><text:span text:style-name="T29">CACHOEIRO</text:span><text:span text:style-name="T26"> </text:span><text:span text:style-name="T27">DE</text:span><text:span text:style-name="T26"> </text:span><text:span text:style-name="T30">ITAPEMIRIM </text:span></text:h>
        <text:p text:style-name="P17"><draw:frame draw:style-name="fr4" draw:name="Image189" text:anchor-type="char" svg:x="0.7945in" svg:y="0.0661in" svg:width="6.6929in" svg:height="0.0161in" draw:z-index="124"><draw:image xlink:href="Pictures/1000000100000282000000017B0C9962.png" xlink:type="simple" xlink:show="embed" xlink:actuate="onLoad" draw:mime-type="image/png"/></draw:frame></text:p>
        <text:p text:style-name="P18"/>
      </text:section>
      <text:section text:style-name="Sect3" text:name="Section3">
        <text:h text:style-name="P19" text:outline-level="8"><draw:frame draw:style-name="fr1" draw:name="Image84" text:anchor-type="char" svg:x="0.0047in" svg:y="2.2626in" svg:width="8.2634in" svg:height="5.8508in" draw:z-index="47"><draw:image xlink:href="Pictures/100000010000031900000231828AFD9C.png" xlink:type="simple" xlink:show="embed" xlink:actuate="onLoad" draw:mime-type="image/png"/></draw:frame><draw:frame draw:style-name="fr5" draw:name="Image196" text:anchor-type="char" svg:x="1.6075in" svg:y="0in" svg:width="6.6602in" svg:height="1.3874in" draw:z-index="129"><draw:image xlink:href="Pictures/100000010000027F0000008534431986.png" xlink:type="simple" xlink:show="embed" xlink:actuate="onLoad" draw:mime-type="image/png"/></draw:frame><text:span text:style-name="T31">Alexandre</text:span><text:span text:style-name="T32"> </text:span><text:span text:style-name="T31">Valdo</text:span><text:span text:style-name="T33"> </text:span><text:span text:style-name="T34">Maitan</text:span></text:h>
        <text:p text:style-name="P20"><text:span text:style-name="T35">Presidente</text:span><text:span text:style-name="T35"/></text:p>
        <text:h text:style-name="P21" text:outline-level="8"><text:span text:style-name="T31">Vitor</text:span><text:span text:style-name="T36"> </text:span><text:span text:style-name="T31">Azevedo</text:span><text:span text:style-name="T37"> </text:span><text:span text:style-name="T31">Fonseca</text:span><text:span text:style-name="T36"> </text:span><text:span text:style-name="T31">de</text:span><text:span text:style-name="T37"> </text:span><text:span text:style-name="T34">Andrade</text:span></text:h>
        <text:p text:style-name="P20"><text:span text:style-name="T38">1º </text:span><text:span text:style-name="T35">Secretário</text:span></text:p>
        <text:h text:style-name="P22" text:outline-level="8"><text:span text:style-name="T31">Fabrício</text:span><text:span text:style-name="T33"> </text:span><text:span text:style-name="T31">da</text:span><text:span text:style-name="T36"> </text:span><text:span text:style-name="T31">Silva</text:span><text:span text:style-name="T36"> </text:span><text:span text:style-name="T34">Martins</text:span></text:h>
        <text:p text:style-name="P23"><text:span text:style-name="T35">Vice-Presidente</text:span><text:span text:style-name="T35"/></text:p>
        <text:h text:style-name="P24" text:outline-level="8"><text:span text:style-name="T31">Marcos</text:span><text:span text:style-name="T39"> </text:span><text:span text:style-name="T31">Salles</text:span><text:span text:style-name="T36"> </text:span><text:span text:style-name="T34">Coelho</text:span></text:h>
        <text:p text:style-name="P23"><text:span text:style-name="T38">2º </text:span><text:span text:style-name="T35">Secretário</text:span></text:p>
      </text:section>
      <text:p text:style-name="P25"><draw:frame draw:style-name="fr1" draw:name="Image85" text:anchor-type="char" svg:x="0.7874in" svg:y="0.6102in" svg:width="6.6953in" svg:height="10.3791in" draw:z-index="48"><draw:image xlink:href="Pictures/1000000100000282000003E47812FE38.png" xlink:type="simple" xlink:show="embed" xlink:actuate="onLoad" draw:mime-type="image/png"/></draw:frame><draw:frame draw:style-name="fr1" draw:name="Image87" text:anchor-type="char" svg:x="0in" svg:y="0in" svg:width="8.2681in" svg:height="11.6929in" draw:z-index="49"><draw:image xlink:href="Pictures/100000010000031900000462B93D9A9C.png" xlink:type="simple" xlink:show="embed" xlink:actuate="onLoad" draw:mime-type="image/png"/></draw:frame></text:p>
      <text:h text:style-name="P26" text:outline-level="4"><draw:frame draw:style-name="fr6" draw:name="Image 41" text:anchor-type="char" svg:x="0.7874in" svg:y="-0.6138in" svg:width="1.2228in" svg:height="1.1008in" draw:z-index="34"><draw:image xlink:href="Pictures/10000001000000EB000000D463A43EBB.png" xlink:type="simple" xlink:show="embed" xlink:actuate="onLoad" draw:mime-type="image/png"/></draw:frame><text:span text:style-name="T31">(…) ESTOU CERCADO DE</text:span><text:span text:style-name="T40"> </text:span><text:span text:style-name="T31">LEMBRANÇAS</text:span><text:span text:style-name="T40"> </text:span><text:span text:style-name="T31">(…). SÃO DEZENAS (…) QUE DESFILAM SEM ORDEM</text:span><text:span text:style-name="T37"> </text:span><text:span text:style-name="T31">,</text:span><text:span text:style-name="T37"> </text:span><text:span text:style-name="T31">COMO</text:span><text:span text:style-name="T37"> </text:span><text:span text:style-name="T31">SE</text:span><text:span text:style-name="T37"> </text:span><text:span text:style-name="T31">EU SONHASSE (…).</text:span></text:h>
      <text:p text:style-name="P27"><text:span text:style-name="T41">Rubem</text:span><text:span text:style-name="T42"> </text:span><text:span text:style-name="T43">Braga</text:span></text:p>
      <text:p text:style-name="P28"/>
      <text:p text:style-name="P6"/>
      <text:p text:style-name="P29"/>
      <text:p text:style-name="P8"><draw:frame draw:style-name="fr3" draw:name="Image 45" text:anchor-type="as-char" svg:width="0.711in" svg:height="0.6402in" draw:z-index="98"><draw:image xlink:href="Pictures/10000001000000890000007B65EB5E14.png" xlink:type="simple" xlink:show="embed" xlink:actuate="onLoad" draw:mime-type="image/png"/></draw:frame></text:p>
      <text:p text:style-name="P30"/>
      <text:section text:style-name="Sect4" text:name="Section4">
        <text:h text:style-name="P31" text:outline-level="7"><draw:frame draw:style-name="fr2" draw:name="Image192" text:anchor-type="char" svg:x="1.6075in" svg:y="-1.5091in" svg:width="6.6602in" svg:height="1.3874in" draw:z-index="126"><draw:image xlink:href="Pictures/100000010000027F000000857E66E3FC.png" xlink:type="simple" xlink:show="embed" xlink:actuate="onLoad" draw:mime-type="image/png"/></draw:frame><text:span text:style-name="T44">ALMIR</text:span><text:span text:style-name="T45"> </text:span><text:span text:style-name="T44">DE SOUZA </text:span><text:span text:style-name="T46">SCHERRER</text:span></text:h>
        <text:p text:style-name="P32"><text:span text:style-name="T47">Secretário</text:span><text:span text:style-name="T48"> </text:span><text:span text:style-name="T47">Executivo</text:span><text:span text:style-name="T48"> </text:span><text:span text:style-name="T47">de</text:span><text:span text:style-name="T49"> </text:span><text:span text:style-name="T50">Comunicação</text:span></text:p>
        <text:p text:style-name="P33"/>
        <text:h text:style-name="P34" text:outline-level="7"><text:span text:style-name="T44">ASTOR</text:span><text:span text:style-name="T51"> </text:span><text:span text:style-name="T44">DILEM</text:span><text:span text:style-name="T52"> </text:span><text:span text:style-name="T44">DOS</text:span><text:span text:style-name="T52"> </text:span><text:span text:style-name="T44">SANTOS</text:span><text:span text:style-name="T52"> </text:span><text:span text:style-name="T46">JUNIOR</text:span></text:h>
        <text:p text:style-name="P32"><text:span text:style-name="T47">Secretário</text:span><text:span text:style-name="T49"> </text:span><text:span text:style-name="T47">Municipal</text:span><text:span text:style-name="T53"> </text:span><text:span text:style-name="T47">de</text:span><text:span text:style-name="T49"> </text:span><text:span text:style-name="T47">Manutenção</text:span><text:span text:style-name="T53"> </text:span><text:span text:style-name="T47">e</text:span><text:span text:style-name="T53"> </text:span><text:span text:style-name="T50">Serviços</text:span></text:p>
        <text:p text:style-name="P35"/>
        <text:h text:style-name="P34" text:outline-level="7"><text:span text:style-name="T44">CLAYTON</text:span><text:span text:style-name="T54"> </text:span><text:span text:style-name="T44">SIQUEIRA</text:span><text:span text:style-name="T54"> </text:span><text:span text:style-name="T44">DO</text:span><text:span text:style-name="T55"> </text:span><text:span text:style-name="T46">NASCIMENTO</text:span></text:h>
        <text:p text:style-name="P32"><text:span text:style-name="T47">Secretário</text:span><text:span text:style-name="T48"> </text:span><text:span text:style-name="T47">Municipal</text:span><text:span text:style-name="T49"> </text:span><text:span text:style-name="T47">de</text:span><text:span text:style-name="T48"> </text:span><text:span text:style-name="T47">Segurança</text:span><text:span text:style-name="T49"> </text:span><text:span text:style-name="T47">e</text:span><text:span text:style-name="T49"> </text:span><text:span text:style-name="T50">Trânsito</text:span></text:p>
        <text:p text:style-name="P33"/>
        <text:h text:style-name="P36" text:outline-level="7"><text:span text:style-name="T46">DANIELLY</text:span><text:span text:style-name="T44"> </text:span><text:span text:style-name="T46">BRANDÃO</text:span><text:span text:style-name="T44"> </text:span><text:span text:style-name="T46">TÁVORA</text:span></text:h>
        <text:p text:style-name="P32"><text:span text:style-name="T47">Presidente</text:span><text:span text:style-name="T48"> </text:span><text:span text:style-name="T47">Executiva</text:span><text:span text:style-name="T49"> </text:span><text:span text:style-name="T47">do</text:span><text:span text:style-name="T49"> Ipaci</text:span></text:p>
        <text:p text:style-name="P33"/>
        <text:h text:style-name="P34" text:outline-level="7"><text:span text:style-name="T44">EDER</text:span><text:span text:style-name="T55"> </text:span><text:span text:style-name="T44">BOTELHO</text:span><text:span text:style-name="T56"> </text:span><text:span text:style-name="T44">DA</text:span><text:span text:style-name="T46"> FONSECA</text:span></text:h>
        <text:p text:style-name="P37"><text:span text:style-name="T47">Secretário</text:span><text:span text:style-name="T53"> </text:span><text:span text:style-name="T47">Municipal</text:span><text:span text:style-name="T53"> </text:span><text:span text:style-name="T47">de</text:span><text:span text:style-name="T53"> </text:span><text:span text:style-name="T47">Desenvolvimento</text:span><text:span text:style-name="T53"> </text:span><text:span text:style-name="T47">Social</text:span><text:span text:style-name="T53"> </text:span><text:span text:style-name="T47">(Inte-</text:span><text:span text:style-name="T50">rino)</text:span></text:p>
        <text:p text:style-name="P38"/>
        <text:h text:style-name="P39" text:outline-level="8"><text:span text:style-name="T57">EDNALVA</text:span><text:span text:style-name="T58"> </text:span><text:span text:style-name="T57">MARIN</text:span></text:h>
        <text:p text:style-name="P40"><text:span text:style-name="T47">Secretária</text:span><text:span text:style-name="T59"> </text:span><text:span text:style-name="T47">Municipal</text:span><text:span text:style-name="T59"> </text:span><text:span text:style-name="T47">de</text:span><text:span text:style-name="T59"> </text:span><text:span text:style-name="T47">Cidadania,</text:span><text:span text:style-name="T59"> </text:span><text:span text:style-name="T47">Trabalho</text:span><text:span text:style-name="T59"> </text:span><text:span text:style-name="T47">e</text:span><text:span text:style-name="T59"> </text:span><text:span text:style-name="T47">Direitos </text:span><text:span text:style-name="T50">Humanos</text:span></text:p>
        <text:p text:style-name="P41"/>
        <text:h text:style-name="P34" text:outline-level="7"><text:span text:style-name="T44">ELIZEU</text:span><text:span text:style-name="T52"> </text:span><text:span text:style-name="T44">CRISOSTOMO</text:span><text:span text:style-name="T52"> </text:span><text:span text:style-name="T44">DE</text:span><text:span text:style-name="T56"> </text:span><text:span text:style-name="T46">VARGAS</text:span></text:h>
        <text:p text:style-name="P32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Fazenda</text:span></text:p>
        <text:p text:style-name="P33"/>
        <text:h text:style-name="P36" text:outline-level="7"><text:span text:style-name="T44">FABRÍCIO</text:span><text:span text:style-name="T54"> </text:span><text:span text:style-name="T44">FERREIRA</text:span><text:span text:style-name="T54"> </text:span><text:span text:style-name="T46">SOARES</text:span></text:h>
        <text:p text:style-name="P32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Interior</text:span></text:p>
        <text:p text:style-name="P33"/>
        <text:h text:style-name="P34" text:outline-level="7"><text:span text:style-name="T44">FERNANDO</text:span><text:span text:style-name="T56"> </text:span><text:span text:style-name="T44">SANTOS</text:span><text:span text:style-name="T56"> </text:span><text:span text:style-name="T46">MOURA</text:span></text:h>
        <text:p text:style-name="P32"><text:span text:style-name="T47">Controlador</text:span><text:span text:style-name="T48"> </text:span><text:span text:style-name="T47">Geral</text:span><text:span text:style-name="T53"> </text:span><text:span text:style-name="T47">do</text:span><text:span text:style-name="T50"> Município</text:span></text:p>
        <text:p text:style-name="P33"/>
        <text:h text:style-name="P36" text:outline-level="7"><text:span text:style-name="T44">JOSÉ ARCANJO </text:span><text:span text:style-name="T46">NUNES</text:span></text:h>
        <text:p text:style-name="P32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Agricultura</text:span></text:p>
        <text:p text:style-name="P33"/>
        <text:h text:style-name="P34" text:outline-level="7"><text:span text:style-name="T44">LUCIANO</text:span><text:span text:style-name="T60"> </text:span><text:span text:style-name="T44">BAPTISTA</text:span><text:span text:style-name="T61"> </text:span><text:span text:style-name="T44">OLIVEIRA</text:span><text:span text:style-name="T61"> </text:span><text:span text:style-name="T46">JUNIOR</text:span></text:h>
        <text:p text:style-name="P42"><text:span text:style-name="T47">Secretário Municipal de Desenvolvimento Urbano Secretário</text:span><text:span text:style-name="T62"> </text:span><text:span text:style-name="T47">Municipal</text:span><text:span text:style-name="T53"> </text:span><text:span text:style-name="T47">de</text:span><text:span text:style-name="T53"> </text:span><text:span text:style-name="T47">Limpeza</text:span><text:span text:style-name="T49"> </text:span><text:span text:style-name="T47">Urbana</text:span><text:span text:style-name="T53"> </text:span><text:span text:style-name="T50">(Interino)</text:span></text:p>
        <text:p text:style-name="P41"/>
        <text:h text:style-name="P34" text:outline-level="7"><text:span text:style-name="T44">LUIZ</text:span><text:span text:style-name="T63"> </text:span><text:span text:style-name="T44">CARLOS</text:span><text:span text:style-name="T64"> </text:span><text:span text:style-name="T44">ZANON</text:span><text:span text:style-name="T64"> </text:span><text:span text:style-name="T44">DA</text:span><text:span text:style-name="T64"> </text:span><text:span text:style-name="T44">SILVA</text:span><text:span text:style-name="T64"> </text:span><text:span text:style-name="T46">JUNIOR</text:span></text:h>
        <text:p text:style-name="P32"><text:span text:style-name="T47">Procurador</text:span><text:span text:style-name="T48"> </text:span><text:span text:style-name="T47">Geral</text:span><text:span text:style-name="T49"> </text:span><text:span text:style-name="T47">do</text:span><text:span text:style-name="T49"> </text:span><text:span text:style-name="T50">Município</text:span></text:p>
        <text:h text:style-name="P43" text:outline-level="7"><text:span text:style-name="T44">MARCELO</text:span><text:span text:style-name="T63"> </text:span><text:span text:style-name="T44">FÁVERO</text:span><text:span text:style-name="T51"> </text:span><text:span text:style-name="T44">DE</text:span><text:span text:style-name="T54"> </text:span><text:span text:style-name="T46">OLIVEIRA</text:span></text:h>
        <text:p text:style-name="P44"><text:span text:style-name="T47">Secretário</text:span><text:span text:style-name="T65"> </text:span><text:span text:style-name="T47">Executivo</text:span><text:span text:style-name="T48"> </text:span><text:span text:style-name="T47">de</text:span><text:span text:style-name="T65"> </text:span><text:span text:style-name="T47">Relações</text:span><text:span text:style-name="T48"> </text:span><text:span text:style-name="T50">Institucionais</text:span></text:p>
        <text:p text:style-name="P33"/>
        <text:h text:style-name="P45" text:outline-level="7"><text:span text:style-name="T44">MAURO</text:span><text:span text:style-name="T52"> </text:span><text:span text:style-name="T44">CÉSAR</text:span><text:span text:style-name="T45"> </text:span><text:span text:style-name="T44">DE</text:span><text:span text:style-name="T46"> </text:span><text:span text:style-name="T44">OLIVEIRA</text:span><text:span text:style-name="T45"> </text:span><text:span text:style-name="T55">SÁ</text:span></text:h>
        <text:p text:style-name="P44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Transportes</text:span></text:p>
        <text:p text:style-name="P35"/>
        <text:h text:style-name="P45" text:outline-level="7"><text:span text:style-name="T44">RODOLPHO</text:span><text:span text:style-name="T66"> </text:span><text:span text:style-name="T44">SILVA</text:span><text:span text:style-name="T66"> </text:span><text:span text:style-name="T52">MAIA</text:span></text:h>
        <text:p text:style-name="P46"><text:span text:style-name="T47">Secretário Municipal de Esporte, Lazer e Qualidade de </text:span><text:span text:style-name="T49">Vida</text:span></text:p>
        <text:p text:style-name="P47"/>
        <text:h text:style-name="P45" text:outline-level="7"><text:span text:style-name="T44">RODOLFO</text:span><text:span text:style-name="T56"> </text:span><text:span text:style-name="T44">FERNANDES</text:span><text:span text:style-name="T45"> </text:span><text:span text:style-name="T44">DO</text:span><text:span text:style-name="T45"> </text:span><text:span text:style-name="T46">CARMO</text:span></text:h>
        <text:p text:style-name="P46"><text:span text:style-name="T50">Secretário</text:span><text:span text:style-name="T53"> </text:span><text:span text:style-name="T50">Municipal</text:span><text:span text:style-name="T53"> </text:span><text:span text:style-name="T50">de</text:span><text:span text:style-name="T53"> </text:span><text:span text:style-name="T50">Governo</text:span><text:span text:style-name="T53"> </text:span><text:span text:style-name="T50">e</text:span><text:span text:style-name="T53"> </text:span><text:span text:style-name="T50">Planejamento</text:span><text:span text:style-name="T53"> </text:span><text:span text:style-name="T50">Estra-tégico</text:span></text:p>
        <text:p text:style-name="P48"><text:span text:style-name="T47">Secretário Municipal de Captação de Recursos (Interi-</text:span><text:span text:style-name="T49">no)</text:span></text:p>
        <text:p text:style-name="P49"><text:span text:style-name="T47">Secretário</text:span><text:span text:style-name="T48"> </text:span><text:span text:style-name="T47">Municipal</text:span><text:span text:style-name="T49"> </text:span><text:span text:style-name="T47">de</text:span><text:span text:style-name="T48"> </text:span><text:span text:style-name="T47">Obras</text:span><text:span text:style-name="T49"> </text:span><text:span text:style-name="T50">(Interino)</text:span></text:p>
        <text:p text:style-name="P33"/>
        <text:h text:style-name="P45" text:outline-level="7"><text:span text:style-name="T44">ROGÉRIO</text:span><text:span text:style-name="T66"> </text:span><text:span text:style-name="T44">DA</text:span><text:span text:style-name="T64"> </text:span><text:span text:style-name="T44">SILVA</text:span><text:span text:style-name="T64"> </text:span><text:span text:style-name="T46">ATHAYDE</text:span></text:h>
        <text:p text:style-name="P44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Administração</text:span></text:p>
        <text:p text:style-name="P33"/>
        <text:h text:style-name="P50" text:outline-level="7"><text:span text:style-name="T44">ROGÉRIO RIBEIRO DO </text:span><text:span text:style-name="T46">CARMO</text:span></text:h>
        <text:p text:style-name="P44"><text:span text:style-name="T47">Secretário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47">Desenvolvimento</text:span><text:span text:style-name="T49"> </text:span><text:span text:style-name="T50">Econômico</text:span></text:p>
        <text:p text:style-name="P33"/>
        <text:h text:style-name="P45" text:outline-level="7"><text:span text:style-name="T44">SIMONE</text:span><text:span text:style-name="T45"> </text:span><text:span text:style-name="T44">DE SOUZA </text:span><text:span text:style-name="T46">BEIRIZ</text:span></text:h>
        <text:p text:style-name="P44"><text:span text:style-name="T47">Secretária</text:span><text:span text:style-name="T49"> </text:span><text:span text:style-name="T47">Municipal</text:span><text:span text:style-name="T49"> </text:span><text:span text:style-name="T47">de</text:span><text:span text:style-name="T49"> </text:span><text:span text:style-name="T50">Educação</text:span></text:p>
        <text:p text:style-name="P33"/>
        <text:h text:style-name="P50" text:outline-level="7"><text:span text:style-name="T46">TATIANA</text:span><text:span text:style-name="T67"> </text:span><text:span text:style-name="T46">APARECIDA</text:span><text:span text:style-name="T68"> </text:span><text:span text:style-name="T46">PIROVANI</text:span><text:span text:style-name="T68"> </text:span><text:span text:style-name="T46">RODRIGUES</text:span></text:h>
        <text:p text:style-name="P44"><text:span text:style-name="T47">Diretora</text:span><text:span text:style-name="T65"> </text:span><text:span text:style-name="T47">Presidente</text:span><text:span text:style-name="T65"> </text:span><text:span text:style-name="T47">da</text:span><text:span text:style-name="T65"> </text:span><text:span text:style-name="T47">Agersa</text:span><text:span text:style-name="T48"> </text:span><text:span text:style-name="T50">(Interino)</text:span></text:p>
        <text:p text:style-name="P33"/>
        <text:h text:style-name="P45" text:outline-level="7"><text:span text:style-name="T44">THIAGO</text:span><text:span text:style-name="T46"> </text:span><text:span text:style-name="T44">FIÓRIO</text:span><text:span text:style-name="T45"> </text:span><text:span text:style-name="T46">LONGUI</text:span></text:h>
        <text:p text:style-name="P44"><text:span text:style-name="T47">Secretário</text:span><text:span text:style-name="T48"> </text:span><text:span text:style-name="T47">Municipal</text:span><text:span text:style-name="T53"> </text:span><text:span text:style-name="T47">de</text:span><text:span text:style-name="T53"> </text:span><text:span text:style-name="T47">Meio</text:span><text:span text:style-name="T53"> </text:span><text:span text:style-name="T50">Ambiente</text:span></text:p>
        <text:p text:style-name="P33"/>
        <text:h text:style-name="P50" text:outline-level="7"><text:span text:style-name="T44">VILSON</text:span><text:span text:style-name="T51"> </text:span><text:span text:style-name="T44">CARLOS</text:span><text:span text:style-name="T52"> </text:span><text:span text:style-name="T44">GOMES</text:span><text:span text:style-name="T52"> </text:span><text:span text:style-name="T46">COELHO</text:span></text:h>
        <text:p text:style-name="P51"><text:span text:style-name="T47">Secretário</text:span><text:span text:style-name="T53"> </text:span><text:span text:style-name="T47">Municipal</text:span><text:span text:style-name="T53"> </text:span><text:span text:style-name="T47">de</text:span><text:span text:style-name="T53"> </text:span><text:span text:style-name="T47">Gestão</text:span><text:span text:style-name="T53"> </text:span><text:span text:style-name="T47">Especial Secretário</text:span><text:span text:style-name="T48"> </text:span><text:span text:style-name="T47">Municipal</text:span><text:span text:style-name="T53"> </text:span><text:span text:style-name="T47">de</text:span><text:span text:style-name="T53"> </text:span><text:span text:style-name="T47">Saúde</text:span><text:span text:style-name="T53"> </text:span><text:span text:style-name="T50">(Interino)</text:span></text:p>
        <text:p text:style-name="P41"/>
        <text:h text:style-name="P50" text:outline-level="7"><text:span text:style-name="T44">WANDERSON</text:span><text:span text:style-name="T46"> </text:span><text:span text:style-name="T44">AMORIM</text:span><text:span text:style-name="T46"> </text:span><text:span text:style-name="T52">DONA</text:span></text:h>
        <text:p text:style-name="P44"><text:span text:style-name="T47">Secretário</text:span><text:span text:style-name="T48"> </text:span><text:span text:style-name="T47">Municipal</text:span><text:span text:style-name="T49"> </text:span><text:span text:style-name="T47">de</text:span><text:span text:style-name="T48"> </text:span><text:span text:style-name="T47">Cultura</text:span><text:span text:style-name="T49"> </text:span><text:span text:style-name="T47">e</text:span><text:span text:style-name="T49"> </text:span><text:span text:style-name="T50">Turismo</text:span></text:p>
      </text:section>
      <text:p text:style-name="P52"><draw:frame draw:style-name="fr1" draw:name="Image89" text:anchor-type="char" svg:x="1.6953in" svg:y="0.6102in" svg:width="5.7862in" svg:height="0.3756in" draw:z-index="51"><draw:image xlink:href="Pictures/100000010000022B0000002474849A47.png" xlink:type="simple" xlink:show="embed" xlink:actuate="onLoad" draw:mime-type="image/png"/></draw:frame><draw:frame draw:style-name="fr1" draw:name="Image90" text:anchor-type="char" svg:x="0.0008in" svg:y="0in" svg:width="8.2673in" svg:height="11.6929in" draw:z-index="53"><draw:image xlink:href="Pictures/10000001000003190000046256AC5AF4.png" xlink:type="simple" xlink:show="embed" xlink:actuate="onLoad" draw:mime-type="image/png"/></draw:frame></text:p>
      <text:p text:style-name="P53"/>
      <text:p text:style-name="P53"/>
      <text:p text:style-name="P54"/>
      <text:h text:style-name="P55" text:outline-level="4"><text:span text:style-name="T31">BATEI, LAVADEIRAS! SÃO</text:span><text:span text:style-name="T69"> </text:span><text:span text:style-name="T31">OUTRAS</text:span><text:span text:style-name="T69"> </text:span><text:span text:style-name="T31">AS</text:span><text:span text:style-name="T69"> </text:span><text:span text:style-name="T31">ÁGUAS, SÃO SEMPRE OUTRAS</text:span></text:h>
      <text:p text:style-name="P56"><text:span text:style-name="T70">ÁGUAS: O RIO É O MESMO. SÓ EU QUE SOU OUTRO, TÃO</text:span><text:span text:style-name="T71"> </text:span><text:span text:style-name="T70">OUTRO</text:span><text:span text:style-name="T72"> </text:span><text:span text:style-name="T70">DAQUELE</text:span><text:span text:style-name="T72"> </text:span><text:span text:style-name="T70">QUE OUTRORA VOS VIU</text:span></text:p>
      <text:p text:style-name="P57"><text:span text:style-name="T41">Newton</text:span><text:span text:style-name="T73"> </text:span><text:span text:style-name="T43">Braga</text:span></text:p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8"/>
      <text:p text:style-name="P59"/>
      <text:p text:style-name="P60"><text:span text:style-name="T74">D.O.</text:span><text:span text:style-name="T75"> </text:span><text:span text:style-name="T74">PREFEITURA</text:span><text:span text:style-name="T76"> </text:span><text:span text:style-name="T74">MUNICIPAL</text:span><text:span text:style-name="T77"> </text:span><text:span text:style-name="T74">DE</text:span><text:span text:style-name="T78"> </text:span><text:span text:style-name="T79">CACHOEIRO</text:span><text:span text:style-name="T74"><text:tab/></text:span><text:span text:style-name="T80">05</text:span></text:p>
      <text:p text:style-name="P61"/>
      <text:p text:style-name="P62"/>
      <text:p text:style-name="P62"/>
      <text:p text:style-name="P63"/>
      <text:p text:style-name="P8"><draw:frame draw:style-name="fr3" draw:name="Image 68" text:anchor-type="as-char" svg:width="0.711in" svg:height="0.6402in" draw:z-index="102"><draw:image xlink:href="Pictures/10000001000000890000007B65EB5E14.png" xlink:type="simple" xlink:show="embed" xlink:actuate="onLoad" draw:mime-type="image/png"/></draw:frame></text:p>
      <text:h text:style-name="Heading_20_2" text:outline-level="3"><draw:frame draw:style-name="fr2" draw:name="Image93" text:anchor-type="char" svg:x="1.6075in" svg:y="-1.3366in" svg:width="6.6602in" svg:height="1.3874in" draw:z-index="54"><draw:image xlink:href="Pictures/100000010000027F000000856835DBF8.png" xlink:type="simple" xlink:show="embed" xlink:actuate="onLoad" draw:mime-type="image/png"/></draw:frame><text:span text:style-name="T31">PODER</text:span><text:span text:style-name="T81"> </text:span><text:span text:style-name="T34">EXECUTIVO</text:span></text:h>
      <text:p text:style-name="P64"><draw:frame draw:style-name="fr4" draw:name="Image190" text:anchor-type="char" svg:x="0.7874in" svg:y="0.1217in" svg:width="6.6929in" svg:height="0.3874in" draw:z-index="125"><draw:image xlink:href="Pictures/100000010000028200000025D5979FC0.png" xlink:type="simple" xlink:show="embed" xlink:actuate="onLoad" draw:mime-type="image/png"/></draw:frame></text:p>
      <text:h text:style-name="P65" text:outline-level="7"><text:span text:style-name="T18">SECRETARIA</text:span><text:span text:style-name="T82"> </text:span><text:span text:style-name="T18">MUNICIPAL</text:span><text:span text:style-name="T82"> </text:span><text:span text:style-name="T18">DE</text:span><text:span text:style-name="T82"> </text:span><text:span text:style-name="T21">GOVERNO</text:span></text:h>
      <text:p text:style-name="P66"/>
      <text:p text:style-name="P67"><text:span text:style-name="T83">DECRETO</text:span><text:span text:style-name="T84"> </text:span><text:span text:style-name="T83">Nº</text:span><text:span text:style-name="T84"> </text:span><text:span text:style-name="T85">37.620</text:span></text:p>
      <text:p text:style-name="P68"/>
      <text:p text:style-name="P69"/>
      <text:p text:style-name="P70"><text:span text:style-name="T86">O</text:span><text:span text:style-name="T87"> </text:span><text:span text:style-name="T86">PREFEITO</text:span><text:span text:style-name="T88"> </text:span><text:span text:style-name="T86">DO</text:span><text:span text:style-name="T89"> </text:span><text:span text:style-name="T86">MUNICÍPIO</text:span><text:span text:style-name="T90"> </text:span><text:span text:style-name="T86">DE</text:span><text:span text:style-name="T88"> </text:span><text:span text:style-name="T86">CACHOEIRO</text:span><text:span text:style-name="T89"> </text:span><text:span text:style-name="T91">DE</text:span></text:p>
      <text:p text:style-name="P71"><text:span text:style-name="T86">ITAPEMIRIM</text:span><text:span text:style-name="T92">, Estado do Espírito Santo, no uso de suas atribuições legais,</text:span></text:p>
      <text:p text:style-name="P72"/>
      <text:p text:style-name="P73"><text:span text:style-name="T93">RESOLVE:</text:span><text:span text:style-name="T93"/></text:p>
      <text:p text:style-name="P74"/>
      <text:p text:style-name="P75"><text:span text:style-name="T86">Art. 1° </text:span><text:span text:style-name="T92">Exonerar o servidor abaixo mencionado, do respectivo cargo em comissão, lotado na Secretaria Municipal de Interior - SEMUI, </text:span><text:span text:style-name="T94">em 19 de agosto de 2026</text:span><text:span text:style-name="T92">, conforme segue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76"><text:span text:style-name="T95">SERVIDOR</text:span><text:span text:style-name="T95"/></text:p>
          </table:table-cell>
          <table:table-cell table:style-name="Table1.A1" office:value-type="string">
            <text:p text:style-name="P77"><text:span text:style-name="T96">CARGO</text:span><text:span text:style-name="T97"> </text:span><text:span text:style-name="T96">EM</text:span><text:span text:style-name="T98"> </text:span><text:span text:style-name="T95">COMISSÃO</text:span></text:p>
          </table:table-cell>
          <table:table-cell table:style-name="Table1.A1" office:value-type="string">
            <text:p text:style-name="P78"><text:span text:style-name="T95">PADRÃO</text:span><text:span text:style-name="T95"/></text:p>
          </table:table-cell>
          <table:table-cell table:style-name="Table1.A1" office:value-type="string">
            <text:p text:style-name="P79"><text:span text:style-name="T95">LOTAÇÃO</text:span><text:span text:style-name="T95"/></text:p>
          </table:table-cell>
          <table:table-cell table:style-name="Table1.A1" office:value-type="string">
            <text:p text:style-name="P80"><text:span text:style-name="T99">Data</text:span><text:span text:style-name="T99"/></text:p>
          </table:table-cell>
        </table:table-row>
        <table:table-row table:style-name="Table1.2">
          <table:table-cell table:style-name="Table1.A1" office:value-type="string">
            <text:p text:style-name="P81"><text:span text:style-name="T100">Carlos</text:span><text:span text:style-name="T101"> </text:span><text:span text:style-name="T100">Magno</text:span><text:span text:style-name="T102"> </text:span><text:span text:style-name="T100">Fávero</text:span><text:span text:style-name="T103"> </text:span><text:span text:style-name="T100">de</text:span><text:span text:style-name="T104"> </text:span><text:span text:style-name="T105">Oliveira</text:span></text:p>
          </table:table-cell>
          <table:table-cell table:style-name="Table1.A1" office:value-type="string">
            <text:p text:style-name="P82"><text:span text:style-name="T106">Gerente</text:span><text:span text:style-name="T107"> </text:span><text:span text:style-name="T106">Adjunto</text:span><text:span text:style-name="T108"> </text:span><text:span text:style-name="T106">de</text:span><text:span text:style-name="T107"> </text:span><text:span text:style-name="T109">Infraestrutura</text:span></text:p>
          </table:table-cell>
          <table:table-cell table:style-name="Table1.A1" office:value-type="string">
            <text:p text:style-name="P83"><text:span text:style-name="T106">C</text:span><text:span text:style-name="T110"> </text:span><text:span text:style-name="T111">1</text:span></text:p>
          </table:table-cell>
          <table:table-cell table:style-name="Table1.A1" office:value-type="string">
            <text:p text:style-name="P84"><text:span text:style-name="T109">SEMUI</text:span><text:span text:style-name="T109"/></text:p>
          </table:table-cell>
          <table:table-cell table:style-name="Table1.A1" office:value-type="string">
            <text:p text:style-name="P85"><text:span text:style-name="T112">Em</text:span><text:span text:style-name="T109"> 19/08/2026</text:span></text:p>
          </table:table-cell>
        </table:table-row>
      </table:table>
      <text:p text:style-name="P86"/>
      <text:p text:style-name="P87"><text:span text:style-name="T86">Art. 2° </text:span><text:span text:style-name="T92">Nomear o servidor abaixo mencionado para exercer o respectivo cargo em comissão, em conformidade com o padrão de remuneração citado, lotado na</text:span><text:span text:style-name="T113"> </text:span><text:span text:style-name="T92">Secretaria Municipal de Manutenção e Serviços - SEMMAT, </text:span><text:span text:style-name="T94">a partir de 20 de agosto de 2026</text:span><text:span text:style-name="T92">, fixando-lhe o vencimento mensal estabelecido pela Lei Municipal n° 7940/22:</text:span></text:p>
      <text:p text:style-name="P88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89"><text:span text:style-name="T95">SERVIDOR</text:span><text:span text:style-name="T95"/></text:p>
          </table:table-cell>
          <table:table-cell table:style-name="Table2.A1" office:value-type="string">
            <text:p text:style-name="P90"><text:span text:style-name="T96">CARGO</text:span><text:span text:style-name="T114"> </text:span><text:span text:style-name="T96">EM </text:span><text:span text:style-name="T95">COMISSÃO</text:span></text:p>
          </table:table-cell>
          <table:table-cell table:style-name="Table2.A1" office:value-type="string">
            <text:p text:style-name="P91"><text:span text:style-name="T95">PADRÃO</text:span><text:span text:style-name="T95"/></text:p>
          </table:table-cell>
          <table:table-cell table:style-name="Table2.A1" office:value-type="string">
            <text:p text:style-name="P92"><text:span text:style-name="T95">LOTAÇÃO</text:span><text:span text:style-name="T95"/></text:p>
          </table:table-cell>
          <table:table-cell table:style-name="Table2.A1" office:value-type="string">
            <text:p text:style-name="P93"><text:span text:style-name="T115">A</text:span><text:span text:style-name="T116"> </text:span><text:span text:style-name="T115">PARTIR</text:span><text:span text:style-name="T117"> </text:span><text:span text:style-name="T118">DE</text:span></text:p>
          </table:table-cell>
        </table:table-row>
        <table:table-row table:style-name="Table2.2">
          <table:table-cell table:style-name="Table2.A1" office:value-type="string">
            <text:p text:style-name="P94"><text:span text:style-name="T100">Carlos</text:span><text:span text:style-name="T101"> </text:span><text:span text:style-name="T100">Magno</text:span><text:span text:style-name="T102"> </text:span><text:span text:style-name="T100">Fávero</text:span><text:span text:style-name="T103"> </text:span><text:span text:style-name="T100">de</text:span><text:span text:style-name="T104"> </text:span><text:span text:style-name="T105">Oliveira</text:span></text:p>
          </table:table-cell>
          <table:table-cell table:style-name="Table2.A1" office:value-type="string">
            <text:p text:style-name="P95"><text:span text:style-name="T106">Secretário</text:span><text:span text:style-name="T108"> </text:span><text:span text:style-name="T106">Executivo</text:span><text:span text:style-name="T108"> </text:span><text:span text:style-name="T106">de</text:span><text:span text:style-name="T107"> </text:span><text:span text:style-name="T109">Relações</text:span></text:p>
            <text:p text:style-name="P96"><text:span text:style-name="T109">Institucionais</text:span><text:span text:style-name="T109"/></text:p>
          </table:table-cell>
          <table:table-cell table:style-name="Table2.A1" office:value-type="string">
            <text:p text:style-name="P97"><text:span text:style-name="T119">AP</text:span><text:span text:style-name="T119"/></text:p>
          </table:table-cell>
          <table:table-cell table:style-name="Table2.A1" office:value-type="string">
            <text:p text:style-name="P98"><text:span text:style-name="T109">SEMMAT</text:span><text:span text:style-name="T109"/></text:p>
          </table:table-cell>
          <table:table-cell table:style-name="Table2.A1" office:value-type="string">
            <text:p text:style-name="P98"><text:span text:style-name="T109">20/08/2026</text:span><text:span text:style-name="T109"/></text:p>
          </table:table-cell>
        </table:table-row>
      </table:table>
      <text:p text:style-name="P99"/>
      <text:p text:style-name="P100"><text:span text:style-name="T86">Art.</text:span><text:span text:style-name="T120"> </text:span><text:span text:style-name="T86">3°</text:span><text:span text:style-name="T121"> </text:span><text:span text:style-name="T92">Revogam-se</text:span><text:span text:style-name="T122"> </text:span><text:span text:style-name="T92">as</text:span><text:span text:style-name="T123"> </text:span><text:span text:style-name="T92">disposições</text:span><text:span text:style-name="T124"> </text:span><text:span text:style-name="T92">em</text:span><text:span text:style-name="T122"> </text:span><text:span text:style-name="T125">contrário.</text:span></text:p>
      <text:p text:style-name="P101"/>
      <text:p text:style-name="P102"/>
      <text:p text:style-name="P103"><text:span text:style-name="T92">Cachoeiro</text:span><text:span text:style-name="T126"> </text:span><text:span text:style-name="T92">de</text:span><text:span text:style-name="T126"> </text:span><text:span text:style-name="T92">Itapemirim/ES,</text:span><text:span text:style-name="T122"> </text:span><text:span text:style-name="T92">19</text:span><text:span text:style-name="T122"> </text:span><text:span text:style-name="T92">de</text:span><text:span text:style-name="T126"> </text:span><text:span text:style-name="T92">agosto</text:span><text:span text:style-name="T124"> </text:span><text:span text:style-name="T92">de</text:span><text:span text:style-name="T123"> </text:span><text:span text:style-name="T125">2026.</text:span></text:p>
      <text:p text:style-name="P101"/>
      <text:p text:style-name="P101"/>
      <text:p text:style-name="P101"/>
      <text:p text:style-name="P104"/>
      <text:p text:style-name="P105"><text:span text:style-name="T86">THEODORICO</text:span><text:span text:style-name="T127"> </text:span><text:span text:style-name="T86">DE</text:span><text:span text:style-name="T128"> </text:span><text:span text:style-name="T86">ASSIS</text:span><text:span text:style-name="T129"> </text:span><text:span text:style-name="T93">FERRAÇO</text:span></text:p>
      <text:p text:style-name="P106"><text:span text:style-name="T130">Prefeito</text:span><text:span text:style-name="T131"> </text:span><text:span text:style-name="T132">Municipal</text:span></text:p>
      <text:p text:style-name="P107"/>
      <text:h text:style-name="Heading_20_4" text:outline-level="5"><text:span text:style-name="T133">-</text:span><text:span text:style-name="T134"> </text:span><text:span text:style-name="T133">RESULTADO:</text:span><text:span text:style-name="T134"> </text:span><text:span text:style-name="T133">INSTITUIÇÕES</text:span><text:span text:style-name="T134"> </text:span><text:span text:style-name="T133">HABILITADAS</text:span> <text:span text:style-name="T135">-</text:span></text:h>
      <text:p text:style-name="P108"><text:span text:style-name="T136">ELEIÇÃO</text:span><text:span text:style-name="T137"> </text:span><text:span text:style-name="T136">–</text:span><text:span text:style-name="T138"> </text:span><text:span text:style-name="T136">CONSELHO</text:span><text:span text:style-name="T139"> </text:span><text:span text:style-name="T136">DO</text:span><text:span text:style-name="T139"> </text:span><text:span text:style-name="T136">PLANO</text:span><text:span text:style-name="T139"> </text:span><text:span text:style-name="T136">DIRETOR</text:span><text:span text:style-name="T138"> </text:span><text:span text:style-name="T136">MUNICIPAL</text:span><text:span text:style-name="T138"> </text:span><text:span text:style-name="T136">(BIÊNIO</text:span><text:span text:style-name="T140"> </text:span><text:span text:style-name="T136">2026-</text:span><text:span text:style-name="T141">2028)</text:span></text:p>
      <text:p text:style-name="P109"/>
      <text:p text:style-name="P110"><text:span text:style-name="T142">EMENTA: RESULTADO DAS INSTITUIÇÕES HABILITADAS PARA CONCORRER À ELEIÇÃO DO CONSELHO DO PLANO DIRETOR MUNICIPAL DE CACHOEIRO DE ITAPEMIRIM / ES, DE ACORDO COM O EDITAL</text:span><text:span text:style-name="T143"> </text:span><text:span text:style-name="T142">DE</text:span><text:span text:style-name="T143"> </text:span><text:span text:style-name="T142">CONVOCAÇÃO</text:span><text:span text:style-name="T143"> </text:span><text:span text:style-name="T142">PARA</text:span><text:span text:style-name="T144"> </text:span><text:span text:style-name="T142">A</text:span><text:span text:style-name="T143"> </text:span><text:span text:style-name="T142">ELEIÇÃO DAS INSTITUIÇÕES E ENTIDADES DE CLASSE DA SOCIEDADE CIVIL PARA A COMPOSIÇÃO DO CONSELHO DO PLANO DIRETOR MUNICIPAL DO MUNICÍPIO DE CACHOEIRO DE ITAPEMIRIM (CPDM) – BIÊNIO 2026-2028, PUBLICADO NO DIÁRIO OFICIAL DO MUNICÍPIO Nº 7.567, DE 05 DE MAIO DE 2026.</text:span></text:p>
      <text:list text:style-name="WWNum1">
        <text:list-item>
          <text:p text:style-name="P111"><text:span text:style-name="T145">A eleição das Instituições e Entidades de Classe para a composição do CONSELHO DO PLANO DIRETOR MUNICIPAL (CPDM) realizar-se-á durante a Conferência</text:span><text:span text:style-name="T146"> </text:span><text:span text:style-name="T145">Municipal das Cidades, que acontecerá no dia 03 de setembro de 2026, das 13h00 às 18h00, no Palácio Bernardino Monteiro, localizado na Praça Jerônimo Monteiro, 32, Centro,</text:span><text:span text:style-name="T147"> </text:span><text:span text:style-name="T145">Cachoeiro</text:span><text:span text:style-name="T147"> </text:span><text:span text:style-name="T145">de</text:span><text:span text:style-name="T147"> </text:span><text:span text:style-name="T145">Itapemirim</text:span><text:span text:style-name="T147"> </text:span><text:span text:style-name="T145">- ES,</text:span><text:span text:style-name="T147"> </text:span><text:span text:style-name="T145">CEP:</text:span><text:span text:style-name="T147"> </text:span><text:span text:style-name="T145">29300-200,</text:span><text:span text:style-name="T147"> </text:span><text:span text:style-name="T145">sob</text:span><text:span text:style-name="T147"> </text:span><text:span text:style-name="T145">a</text:span><text:span text:style-name="T147"> </text:span><text:span text:style-name="T145">coordenação</text:span><text:span text:style-name="T147"> </text:span><text:span text:style-name="T145">da Secretaria Municipal de Desenvolvimento Urbano – SEMDURB, sendo habilitadas para concorrer ao pleito as seguintes instituições:</text:span></text:p>
        </text:list-item>
      </text:list>
      <text:p text:style-name="P112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113"><text:span text:style-name="T148">CATEGORIA:</text:span><text:span text:style-name="T148"/></text:p>
          </table:table-cell>
          <table:table-cell table:style-name="Table3.A1" office:value-type="string">
            <text:p text:style-name="P114"><text:span text:style-name="T149">INSTITUIÇÃO</text:span><text:span text:style-name="T150"> </text:span><text:span text:style-name="T148">HABILITADA:</text:span></text:p>
          </table:table-cell>
        </table:table-row>
        <table:table-row table:style-name="Table3.2">
          <table:table-cell table:style-name="Table3.A2" office:value-type="string">
            <text:p text:style-name="P115"><text:span text:style-name="T151">ACADÊMICOS,</text:span><text:span text:style-name="T152"> </text:span><text:span text:style-name="T151">PESQUISA E DIREITO</text:span></text:p>
          </table:table-cell>
          <table:table-cell table:style-name="Table3.B2" office:value-type="string">
            <text:p text:style-name="P116"/>
            <text:p text:style-name="P117"><text:span text:style-name="T153">GVIX</text:span><text:span text:style-name="T154"> </text:span><text:span text:style-name="T153">EDUCAÇÃO</text:span><text:span text:style-name="T155"> </text:span><text:span text:style-name="T153">LTDA</text:span><text:span text:style-name="T154"> </text:span><text:span text:style-name="T153">(FACULDADE</text:span><text:span text:style-name="T156"> </text:span><text:span text:style-name="T153">AMÉRICA)</text:span><text:span text:style-name="T155"> </text:span><text:span text:style-name="T153">–</text:span><text:span text:style-name="T154"> </text:span><text:span text:style-name="T153">CNPJ: </text:span><text:span text:style-name="T157">12.408.344/0001-13</text:span></text:p>
          </table:table-cell>
        </table:table-row>
        <table:table-row table:style-name="Table3.3">
          <table:table-cell table:style-name="Table3.A3" table:number-rows-spanned="2" office:value-type="string">
            <text:p text:style-name="P118"><text:span text:style-name="T158">ORGANIZAÇÃO AMBIENTAL</text:span><text:span text:style-name="T158"/></text:p>
          </table:table-cell>
          <table:table-cell table:style-name="Table3.B3" office:value-type="string">
            <text:p text:style-name="P119"><text:span text:style-name="T153">Associação</text:span><text:span text:style-name="T159"> </text:span><text:span text:style-name="T153">dos</text:span><text:span text:style-name="T155"> </text:span><text:span text:style-name="T153">Pofissionais</text:span><text:span text:style-name="T159"> </text:span><text:span text:style-name="T153">de</text:span><text:span text:style-name="T155"> </text:span><text:span text:style-name="T153">Engenharia</text:span><text:span text:style-name="T159"> </text:span><text:span text:style-name="T153">Ambiental</text:span><text:span text:style-name="T155"> </text:span><text:span text:style-name="T153">do</text:span><text:span text:style-name="T155"> </text:span><text:span text:style-name="T153">Espírito Santo – CNPJ: 19.462.832/0001-58</text:span></text:p>
          </table:table-cell>
        </table:table-row>
        <table:table-row table:style-name="Table3.1">
          <table:covered-table-cell table:style-name="Table3.A4"/>
          <table:table-cell table:style-name="Table3.B4" office:value-type="string">
            <text:p text:style-name="P120"><text:span text:style-name="T153">Instituto</text:span><text:span text:style-name="T155"> </text:span><text:span text:style-name="T153">Gota</text:span><text:span text:style-name="T155"> </text:span><text:span text:style-name="T153">Verde</text:span><text:span text:style-name="T159"> </text:span><text:span text:style-name="T153">–</text:span><text:span text:style-name="T155"> </text:span><text:span text:style-name="T153">CNPJ:</text:span><text:span text:style-name="T159"> </text:span><text:span text:style-name="T153">12.471.507/0001-</text:span><text:span text:style-name="T155">02</text:span></text:p>
          </table:table-cell>
        </table:table-row>
        <table:table-row table:style-name="Table3.5">
          <table:table-cell table:style-name="Table3.A5" table:number-rows-spanned="2" office:value-type="string">
            <text:p text:style-name="P116"/>
            <text:p text:style-name="P121"><text:span text:style-name="T151">INDUSTRIAL,</text:span><text:span text:style-name="T152"> </text:span><text:span text:style-name="T151">COMERCIAL E SERVIÇOS</text:span></text:p>
          </table:table-cell>
          <table:table-cell table:style-name="Table3.B5" office:value-type="string">
            <text:p text:style-name="P122"><text:span text:style-name="T153">UNIMED</text:span><text:span text:style-name="T159"> </text:span><text:span text:style-name="T153">Sul</text:span><text:span text:style-name="T155"> </text:span><text:span text:style-name="T153">Capixaba</text:span><text:span text:style-name="T159"> </text:span><text:span text:style-name="T153">–</text:span><text:span text:style-name="T155"> </text:span><text:span text:style-name="T153">Cooperativa</text:span><text:span text:style-name="T159"> </text:span><text:span text:style-name="T153">de</text:span><text:span text:style-name="T155"> </text:span><text:span text:style-name="T153">Trabalho</text:span><text:span text:style-name="T155"> </text:span><text:span text:style-name="T153">Médico</text:span><text:span text:style-name="T159"> </text:span><text:span text:style-name="T153">– CNPJ: 32.440.968/0001-25</text:span></text:p>
          </table:table-cell>
        </table:table-row>
        <table:table-row table:style-name="Table3.3">
          <table:covered-table-cell table:style-name="Table3.A6"/>
          <table:table-cell table:style-name="Table3.B6" office:value-type="string">
            <text:p text:style-name="P123"><text:span text:style-name="T153">Movimento</text:span><text:span text:style-name="T156"> </text:span><text:span text:style-name="T153">Empresarial</text:span><text:span text:style-name="T156"> </text:span><text:span text:style-name="T153">Sul</text:span><text:span text:style-name="T155"> </text:span><text:span text:style-name="T153">Espírito</text:span><text:span text:style-name="T154"> </text:span><text:span text:style-name="T153">Santo</text:span><text:span text:style-name="T156"> </text:span><text:span text:style-name="T153">–</text:span><text:span text:style-name="T156"> </text:span><text:span text:style-name="T153">CNPJ: </text:span><text:span text:style-name="T157">10.447.223/0001-55</text:span></text:p>
          </table:table-cell>
        </table:table-row>
        <table:table-row table:style-name="Table3.7">
          <table:table-cell table:style-name="Table3.A7" office:value-type="string">
            <text:p text:style-name="P124"><text:span text:style-name="T151">REPRESENTANTES</text:span><text:span text:style-name="T152"> </text:span><text:span text:style-name="T151">DOS </text:span><text:span text:style-name="T158">DISTRITOS</text:span></text:p>
          </table:table-cell>
          <table:table-cell table:style-name="Table3.B7" office:value-type="string">
            <text:p text:style-name="P125"><text:span text:style-name="T153">Federação</text:span><text:span text:style-name="T155"> </text:span><text:span text:style-name="T153">das</text:span><text:span text:style-name="T156"> </text:span><text:span text:style-name="T153">Associações</text:span><text:span text:style-name="T155"> </text:span><text:span text:style-name="T153">de</text:span><text:span text:style-name="T156"> </text:span><text:span text:style-name="T153">Moradores</text:span><text:span text:style-name="T156"> </text:span><text:span text:style-name="T153">e</text:span><text:span text:style-name="T156"> </text:span><text:span text:style-name="T153">Movimentos Populares de Cachoeiro de Itapemirim (FAMMOPOCI) – CNPJ: 31.725.914/0001-43</text:span></text:p>
          </table:table-cell>
        </table:table-row>
        <table:table-row table:style-name="Table3.1">
          <table:table-cell table:style-name="Table3.A8" table:number-rows-spanned="4" office:value-type="string">
            <text:p text:style-name="P126"/>
            <text:p text:style-name="P127"/>
            <text:p text:style-name="P128"><text:span text:style-name="T158">ASSOCIAÇÕES, MOVIMENTOS </text:span><text:span text:style-name="T151">POPULARES</text:span><text:span text:style-name="T152"> </text:span><text:span text:style-name="T151">E</text:span><text:span text:style-name="T152"> </text:span><text:span text:style-name="T151">ONGS</text:span></text:p>
          </table:table-cell>
          <table:table-cell table:style-name="Table3.B8" office:value-type="string">
            <text:p text:style-name="P129"><text:span text:style-name="T153">Loja</text:span><text:span text:style-name="T159"> </text:span><text:span text:style-name="T153">Maçônica</text:span><text:span text:style-name="T155"> </text:span><text:span text:style-name="T153">Fraternidade</text:span><text:span text:style-name="T159"> </text:span><text:span text:style-name="T153">e</text:span><text:span text:style-name="T155"> </text:span><text:span text:style-name="T153">Luz</text:span><text:span text:style-name="T159"> </text:span><text:span text:style-name="T153">–</text:span><text:span text:style-name="T159"> </text:span><text:span text:style-name="T153">CNPJ:</text:span><text:span text:style-name="T159"> </text:span><text:span text:style-name="T153">27.077.262/0001-</text:span><text:span text:style-name="T155">00</text:span></text:p>
          </table:table-cell>
        </table:table-row>
        <table:table-row table:style-name="Table3.1">
          <table:covered-table-cell table:style-name="Table3.A9"/>
          <table:table-cell table:style-name="Table3.B9" office:value-type="string">
            <text:p text:style-name="P130"><text:span text:style-name="T153">Instituto</text:span><text:span text:style-name="T155"> </text:span><text:span text:style-name="T153">de</text:span><text:span text:style-name="T155"> </text:span><text:span text:style-name="T153">Formação</text:span><text:span text:style-name="T159"> </text:span><text:span text:style-name="T153">Mais</text:span><text:span text:style-name="T155"> </text:span><text:span text:style-name="T153">Líderes</text:span><text:span text:style-name="T155"> </text:span><text:span text:style-name="T153">–</text:span><text:span text:style-name="T155"> </text:span><text:span text:style-name="T153">CNPJ:</text:span><text:span text:style-name="T160"> </text:span><text:span text:style-name="T153">44.150.161/0001-</text:span><text:span text:style-name="T155">37</text:span></text:p>
          </table:table-cell>
        </table:table-row>
        <table:table-row table:style-name="Table3.5">
          <table:covered-table-cell table:style-name="Table3.A10"/>
          <table:table-cell table:style-name="Table3.B10" office:value-type="string">
            <text:p text:style-name="P131"><text:span text:style-name="T153">Associação</text:span><text:span text:style-name="T159"> </text:span><text:span text:style-name="T153">Comercial</text:span><text:span text:style-name="T159"> </text:span><text:span text:style-name="T153">Industrial</text:span><text:span text:style-name="T159"> </text:span><text:span text:style-name="T153">de</text:span><text:span text:style-name="T155"> </text:span><text:span text:style-name="T153">Serviços</text:span><text:span text:style-name="T155"> </text:span><text:span text:style-name="T153">de</text:span><text:span text:style-name="T155"> </text:span><text:span text:style-name="T153">Cachoeiro</text:span><text:span text:style-name="T159"> </text:span><text:span text:style-name="T153">de Itapemirim – CNPJ: 30.970.016/0001-98</text:span></text:p>
          </table:table-cell>
        </table:table-row>
        <table:table-row table:style-name="Table3.3">
          <table:covered-table-cell table:style-name="Table3.A11"/>
          <table:table-cell table:style-name="Table3.B11" office:value-type="string">
            <text:p text:style-name="P132"><text:span text:style-name="T153">ASCOSUL</text:span><text:span text:style-name="T159"> </text:span><text:span text:style-name="T153">Associação</text:span><text:span text:style-name="T159"> </text:span><text:span text:style-name="T153">Contabilistas</text:span><text:span text:style-name="T160"> </text:span><text:span text:style-name="T153">Sul</text:span><text:span text:style-name="T155"> </text:span><text:span text:style-name="T153">do</text:span><text:span text:style-name="T155"> </text:span><text:span text:style-name="T153">Estado</text:span><text:span text:style-name="T155"> </text:span><text:span text:style-name="T153">Espírito</text:span><text:span text:style-name="T155"> </text:span><text:span text:style-name="T153">Santo – CNPJ: 28.403.665/0001-65</text:span></text:p>
          </table:table-cell>
        </table:table-row>
        <table:table-row table:style-name="Table3.5">
          <table:table-cell table:style-name="Table3.A12" table:number-rows-spanned="3" office:value-type="string">
            <text:p text:style-name="P126"/>
            <text:p text:style-name="P126"/>
            <text:p text:style-name="P133"/>
            <text:p text:style-name="P134"><text:span text:style-name="T151">SINDICATOS</text:span><text:span text:style-name="T152"> </text:span><text:span text:style-name="T151">E</text:span><text:span text:style-name="T152"> </text:span><text:span text:style-name="T151">OUTRAS </text:span><text:span text:style-name="T158">ENTIDADES EQUIPARADAS</text:span></text:p>
          </table:table-cell>
          <table:table-cell table:style-name="Table3.B12" office:value-type="string">
            <text:p text:style-name="P135"><text:span text:style-name="T153">Sindicato</text:span><text:span text:style-name="T159"> </text:span><text:span text:style-name="T153">Rural</text:span><text:span text:style-name="T159"> </text:span><text:span text:style-name="T153">de</text:span><text:span text:style-name="T155"> </text:span><text:span text:style-name="T153">Cachoeiro</text:span><text:span text:style-name="T159"> </text:span><text:span text:style-name="T153">de</text:span><text:span text:style-name="T156"> </text:span><text:span text:style-name="T153">Itapemirim</text:span><text:span text:style-name="T155"> </text:span><text:span text:style-name="T153">–</text:span><text:span text:style-name="T156"> </text:span><text:span text:style-name="T153">CNPJ: </text:span><text:span text:style-name="T157">27.193.739/0001-13</text:span></text:p>
          </table:table-cell>
        </table:table-row>
        <table:table-row table:style-name="Table3.3">
          <table:covered-table-cell table:style-name="Table3.A13"/>
          <table:table-cell table:style-name="Table3.B13" office:value-type="string">
            <text:p text:style-name="P136"><text:span text:style-name="T153">Sindicato</text:span><text:span text:style-name="T160"> </text:span><text:span text:style-name="T153">da</text:span><text:span text:style-name="T159"> </text:span><text:span text:style-name="T153">Indústria</text:span><text:span text:style-name="T159"> </text:span><text:span text:style-name="T153">de</text:span><text:span text:style-name="T159"> </text:span><text:span text:style-name="T153">Rochas</text:span><text:span text:style-name="T160"> </text:span><text:span text:style-name="T153">Ornamentais,</text:span><text:span text:style-name="T160"> </text:span><text:span text:style-name="T153">Cal</text:span><text:span text:style-name="T159"> </text:span><text:span text:style-name="T153">e</text:span><text:span text:style-name="T159"> </text:span><text:span text:style-name="T153">Calcário</text:span><text:span text:style-name="T160"> </text:span><text:span text:style-name="T153">do Estado do Espírito Santo – CNPJ: 27.264.399/0002-55</text:span></text:p>
          </table:table-cell>
        </table:table-row>
        <table:table-row table:style-name="Table3.1">
          <table:covered-table-cell table:style-name="Table3.A14"/>
          <table:table-cell table:style-name="Table3.B14" office:value-type="string">
            <text:p text:style-name="P137"><text:span text:style-name="T153">SINDUSCON</text:span><text:span text:style-name="T157"> </text:span><text:span text:style-name="T153">–</text:span><text:span text:style-name="T160"> </text:span><text:span text:style-name="T153">ES</text:span><text:span text:style-name="T160"> </text:span><text:span text:style-name="T153">–</text:span><text:span text:style-name="T160"> </text:span><text:span text:style-name="T153">Sindicato</text:span><text:span text:style-name="T157"> </text:span><text:span text:style-name="T153">da</text:span><text:span text:style-name="T160"> </text:span><text:span text:style-name="T153">Indústria</text:span><text:span text:style-name="T160"> </text:span><text:span text:style-name="T153">da</text:span><text:span text:style-name="T157"> </text:span><text:span text:style-name="T153">Construção</text:span><text:span text:style-name="T160"> </text:span><text:span text:style-name="T157">Civil</text:span></text:p>
          </table:table-cell>
        </table:table-row>
      </table:table>
      <text:p text:style-name="P138"/>
      <text:p text:style-name="P139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table:number-rows-spanned="2" office:value-type="string">
            <text:p text:style-name="P140"/>
          </table:table-cell>
          <table:table-cell table:style-name="Table4.A1" office:value-type="string">
            <text:p text:style-name="P141"><text:span text:style-name="T161">no</text:span><text:span text:style-name="T162"> </text:span><text:span text:style-name="T161">Estado</text:span><text:span text:style-name="T163"> </text:span><text:span text:style-name="T161">ES</text:span><text:span text:style-name="T164"> </text:span><text:span text:style-name="T161">-</text:span><text:span text:style-name="T165"> </text:span><text:span text:style-name="T161">CNPJ</text:span><text:span text:style-name="T166"> </text:span><text:span text:style-name="T161">28.164.473/0001-</text:span><text:span text:style-name="T167">43</text:span></text:p>
          </table:table-cell>
        </table:table-row>
        <table:table-row table:style-name="Table4.2">
          <table:covered-table-cell table:style-name="Table4.A2"/>
          <table:table-cell table:style-name="Table4.A1" office:value-type="string">
            <text:p text:style-name="P142"><text:span text:style-name="T161">Sindicato dos Trabalhadores nas Indústrias de E</text:span><text:span text:style-name="T168">x</text:span><text:span text:style-name="T161">trações</text:span><text:span text:style-name="T169">, </text:span><text:span text:style-name="T161">Beneficiamento</text:span><text:span text:style-name="T162"> </text:span><text:span text:style-name="T161">e</text:span><text:span text:style-name="T164"> </text:span><text:span text:style-name="T161">Comércio</text:span><text:span text:style-name="T170"> </text:span><text:span text:style-name="T161">de</text:span><text:span text:style-name="T164"> </text:span><text:span text:style-name="T161">Mármore</text:span><text:span text:style-name="T171">,</text:span><text:span text:style-name="T172"> </text:span><text:span text:style-name="T161">Granitos</text:span><text:span text:style-name="T164"> </text:span><text:span text:style-name="T161">e</text:span><text:span text:style-name="T164"> </text:span><text:span text:style-name="T161">Calcário</text:span><text:span text:style-name="T164"> </text:span><text:span text:style-name="T161">do Estado do Espírito Santo</text:span><text:span text:style-name="T173"> </text:span><text:span text:style-name="T161">-</text:span><text:span text:style-name="T174"> </text:span><text:span text:style-name="T161">CNPJ: 36.400.562/0001-70</text:span></text:p>
          </table:table-cell>
        </table:table-row>
      </table:table>
      <text:list text:continue-numbering="true" text:style-name="WWNum1">
        <text:list-item>
          <text:p text:style-name="P143"><text:span text:style-name="T175">Na categoria </text:span><text:span text:style-name="T176">"</text:span><text:span text:style-name="T175">acadêmicos</text:span><text:span text:style-name="T177">,</text:span><text:span text:style-name="T178"> </text:span><text:span text:style-name="T175">pesquisa e direito</text:span><text:span text:style-name="T179">",</text:span><text:span text:style-name="T180"> </text:span><text:span text:style-name="T175">as instituições concorrerão</text:span><text:span text:style-name="T181"> </text:span><text:span text:style-name="T175">a 01 (uma) vaga no CPDM;</text:span></text:p>
        </text:list-item>
        <text:list-item>
          <text:p text:style-name="P144"><text:span text:style-name="T175">Na categoria </text:span><text:span text:style-name="T179">"</text:span><text:span text:style-name="T175">organização ambiental</text:span><text:span text:style-name="T179">",</text:span><text:span text:style-name="T180"> </text:span><text:span text:style-name="T175">as instituições concorrerão a 01 (uma) vaga no </text:span><text:span text:style-name="T182">CPDM</text:span><text:span text:style-name="T180">;</text:span></text:p>
        </text:list-item>
        <text:list-item>
          <text:p text:style-name="P145"><text:span text:style-name="T175">Na categoria </text:span><text:span text:style-name="T179">"</text:span><text:span text:style-name="T175">industrial</text:span><text:span text:style-name="T177">, </text:span><text:span text:style-name="T175">comercial e serviços",</text:span><text:span text:style-name="T183"> </text:span><text:span text:style-name="T175">as instituições concorrerão a 02 (duas) vagas no CPDM</text:span><text:span text:style-name="T179">;</text:span></text:p>
        </text:list-item>
        <text:list-item>
          <text:p text:style-name="P146"><text:span text:style-name="T175">Na</text:span><text:span text:style-name="T183"> </text:span><text:span text:style-name="T175">categoria</text:span><text:span text:style-name="T183"> </text:span><text:span text:style-name="T179">"</text:span><text:span text:style-name="T175">representantes</text:span><text:span text:style-name="T183"> </text:span><text:span text:style-name="T175">dos</text:span><text:span text:style-name="T183"> </text:span><text:span text:style-name="T175">distritos</text:span><text:span text:style-name="T179">",</text:span><text:span text:style-name="T184"> </text:span><text:span text:style-name="T175">as</text:span><text:span text:style-name="T183"> </text:span><text:span text:style-name="T175">instituições</text:span><text:span text:style-name="T183"> </text:span><text:span text:style-name="T175">concorrerão</text:span><text:span text:style-name="T183"> </text:span><text:span text:style-name="T175">a</text:span><text:span text:style-name="T183"> </text:span><text:span text:style-name="T175">01</text:span><text:span text:style-name="T183"> </text:span><text:span text:style-name="T175">(uma) vaga no CPDM</text:span><text:span text:style-name="T179">;</text:span></text:p>
        </text:list-item>
        <text:list-item>
          <text:p text:style-name="P147"><text:span text:style-name="T175">Na</text:span><text:span text:style-name="T185"> </text:span><text:span text:style-name="T175">categoria</text:span><text:span text:style-name="T185"> </text:span><text:span text:style-name="T179">"</text:span><text:span text:style-name="T175">associações</text:span><text:span text:style-name="T179">,</text:span><text:span text:style-name="T186"> </text:span><text:span text:style-name="T175">movimentos</text:span><text:span text:style-name="T185"> </text:span><text:span text:style-name="T175">populares</text:span><text:span text:style-name="T185"> </text:span><text:span text:style-name="T175">e</text:span><text:span text:style-name="T185"> </text:span><text:span text:style-name="T175">ONGs</text:span><text:span text:style-name="T179">",</text:span><text:span text:style-name="T186"> </text:span><text:span text:style-name="T175">as</text:span><text:span text:style-name="T185"> </text:span><text:span text:style-name="T175">instituições concorrerão</text:span><text:span text:style-name="T183"> </text:span><text:span text:style-name="T175">a 02 (duas) vagas no CPDM;</text:span></text:p>
        </text:list-item>
        <text:list-item>
          <text:p text:style-name="P148"><text:span text:style-name="T175">Na categoria</text:span><text:span text:style-name="T187"> </text:span><text:span text:style-name="T177">"sindicatos</text:span><text:span text:style-name="T188"> </text:span><text:span text:style-name="T175">e outras</text:span><text:span text:style-name="T189"> </text:span><text:span text:style-name="T175">entidades</text:span><text:span text:style-name="T190"> </text:span><text:span text:style-name="T175">equiparadas</text:span><text:span text:style-name="T179">", </text:span><text:span text:style-name="T175">as instituições</text:span><text:span text:style-name="T181"> </text:span><text:span text:style-name="T175">concorrerão a 04 (quatro) vagas no CPDM.</text:span></text:p>
        </text:list-item>
      </text:list>
      <text:p text:style-name="P149"/>
      <text:p text:style-name="P150"><text:span text:style-name="T175">Cachoeiro</text:span><text:span text:style-name="T191"> </text:span><text:span text:style-name="T175">de ltapemirim</text:span><text:span text:style-name="T192"> </text:span><text:span text:style-name="T175">/</text:span><text:span text:style-name="T193"> </text:span><text:span text:style-name="T175">ES</text:span><text:span text:style-name="T176">,</text:span><text:span text:style-name="T194"> </text:span><text:span text:style-name="T175">19</text:span><text:span text:style-name="T195"> </text:span><text:span text:style-name="T175">de</text:span><text:span text:style-name="T196"> </text:span><text:span text:style-name="T175">agosto</text:span><text:span text:style-name="T191"> </text:span><text:span text:style-name="T175">de</text:span><text:span text:style-name="T196"> </text:span><text:span text:style-name="T182">2026</text:span><text:span text:style-name="T197">.</text:span></text:p>
      <text:p text:style-name="P151"/>
      <text:p text:style-name="P151"/>
      <text:p text:style-name="P152"/>
      <text:p text:style-name="P153"><text:span text:style-name="T198">THEODORICO</text:span><text:span text:style-name="T199"> </text:span><text:span text:style-name="T198">DE</text:span><text:span text:style-name="T200"> </text:span><text:span text:style-name="T198">ASSIS </text:span><text:span text:style-name="T200">FERRAÇO</text:span></text:p>
      <text:p text:style-name="P154"><text:span text:style-name="T182">Prefeito</text:span><text:span text:style-name="T182"/></text:p>
      <text:p text:style-name="P155"/>
      <text:h text:style-name="P156" text:outline-level="7"><text:span text:style-name="T18">SECRETARIA</text:span><text:span text:style-name="T82"> </text:span><text:span text:style-name="T18">MUNICIPAL</text:span><text:span text:style-name="T82"> </text:span><text:span text:style-name="T18">DE</text:span><text:span text:style-name="T82"> </text:span><text:span text:style-name="T21">ADMINISTRAÇÃO</text:span></text:h>
      <text:p text:style-name="P157"/>
      <text:p text:style-name="P157"/>
      <text:p text:style-name="P158"/>
      <text:p text:style-name="P159"><text:span text:style-name="T201">PORTARIA</text:span><text:span text:style-name="T202"> </text:span><text:span text:style-name="T201">Nº</text:span><text:span text:style-name="T202"> </text:span><text:span text:style-name="T201">1.732/2026</text:span></text:p>
      <text:p text:style-name="P160"><text:span text:style-name="T132">DESIGNA</text:span><text:span text:style-name="T130"><text:tab/></text:span><text:span text:style-name="T132">SERVIDORES</text:span><text:span text:style-name="T130"><text:tab/></text:span><text:span text:style-name="T203">PARA </text:span><text:span text:style-name="T130">ACOMPANHAMENTO</text:span><text:span text:style-name="T204"> </text:span><text:span text:style-name="T130">E</text:span><text:span text:style-name="T204"> </text:span><text:span text:style-name="T130">FISCALIZAÇÃO</text:span><text:span text:style-name="T204"> </text:span><text:span text:style-name="T130">DA EXECUÇÃO DE CONTRATOS FIRMADOS NO MUNICÍPIO.</text:span></text:p>
      <text:p text:style-name="P68"/>
      <text:p text:style-name="P161"><text:span text:style-name="T205">O</text:span><text:span text:style-name="T206"> </text:span><text:span text:style-name="T130">SECRETÁRIO</text:span><text:span text:style-name="T207"> </text:span><text:span text:style-name="T130">MUNICIPAL DE </text:span><text:span text:style-name="T132">LIMPEZA</text:span></text:p>
      <text:p text:style-name="P162"><text:span text:style-name="T130">URBANA </text:span><text:span text:style-name="T205">de Cachoeiro de Itapemirim, no uso das atribuições delegadas através do Decreto nº 37.511/2026, tendo em vista o que</text:span><text:span text:style-name="T208"> </text:span><text:span text:style-name="T205">consta</text:span><text:span text:style-name="T208"> </text:span><text:span text:style-name="T205">nos</text:span><text:span text:style-name="T208"> </text:span><text:span text:style-name="T205">processos</text:span><text:span text:style-name="T209"> </text:span><text:span text:style-name="T130">nºs</text:span><text:span text:style-name="T210"> </text:span><text:span text:style-name="T130">11469/2024 e 74031/2025,</text:span><text:span text:style-name="T211"> </text:span><text:span text:style-name="T130">RESOLVE:</text:span></text:p>
      <text:p text:style-name="P163"><text:span text:style-name="T130">Art. 1º </text:span><text:span text:style-name="T205">Designar os servidores </text:span><text:span text:style-name="T130">DEIVID SANTOS</text:span><text:span text:style-name="T212"> </text:span><text:span text:style-name="T130">DE</text:span><text:span text:style-name="T212"> </text:span><text:span text:style-name="T130">OLIVEIRA</text:span><text:span text:style-name="T213"> </text:span><text:span text:style-name="T130">e</text:span><text:span text:style-name="T212"> </text:span><text:span text:style-name="T130">JOSÉ</text:span><text:span text:style-name="T212"> </text:span><text:span text:style-name="T130">LUIZ</text:span><text:span text:style-name="T212"> </text:span><text:span text:style-name="T130">LEAL</text:span><text:span text:style-name="T214"> </text:span><text:span text:style-name="T130">DAROS,</text:span><text:span text:style-name="T215"> </text:span><text:span text:style-name="T205">lotados</text:span><text:span text:style-name="T216"> </text:span><text:span text:style-name="T205">na</text:span><text:span text:style-name="T216"> </text:span><text:span text:style-name="T217">SELIMP,</text:span></text:p>
      <text:p text:style-name="P164"><text:span text:style-name="T205">para acompanhamento e fiscalização da execução dos serviços constantes nos Contratos descritos abaixo.</text:span><text:span text:style-name="T205"/></text:p>
      <text:p text:style-name="P165"/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row table:style-name="Table5.1">
          <table:table-cell table:style-name="Table5.A1" office:value-type="string">
            <text:p text:style-name="P166"><text:span text:style-name="T218">CONTRATO</text:span><text:span text:style-name="T218"/></text:p>
          </table:table-cell>
          <table:table-cell table:style-name="Table5.A1" office:value-type="string">
            <text:p text:style-name="P167"><text:span text:style-name="T218">CONTRATADA</text:span><text:span text:style-name="T218"/></text:p>
          </table:table-cell>
          <table:table-cell table:style-name="Table5.A1" office:value-type="string">
            <text:p text:style-name="P168"><text:span text:style-name="T218">OBJETO</text:span><text:span text:style-name="T218"/></text:p>
          </table:table-cell>
          <table:table-cell table:style-name="Table5.A1" office:value-type="string">
            <text:p text:style-name="P169"><text:span text:style-name="T219">PROC.</text:span><text:span text:style-name="T220"> </text:span><text:span text:style-name="T221">Nº</text:span></text:p>
          </table:table-cell>
        </table:table-row>
        <table:table-row table:style-name="Table5.2">
          <table:table-cell table:style-name="Table5.A1" office:value-type="string">
            <text:p text:style-name="P170"/>
            <text:p text:style-name="P170"/>
            <text:p text:style-name="P171"/>
            <text:p text:style-name="P172"><text:span text:style-name="T222">Nº</text:span><text:span text:style-name="T223"> </text:span><text:span text:style-name="T222">004/2022</text:span><text:span text:style-name="T224"> </text:span><text:span text:style-name="T225">10/01/2022</text:span></text:p>
          </table:table-cell>
          <table:table-cell table:style-name="Table5.A1" office:value-type="string">
            <text:p text:style-name="P170"/>
            <text:p text:style-name="P173"/>
            <text:p text:style-name="P174"><text:span text:style-name="T226">CTRCI CENTRAL DE</text:span><text:span text:style-name="T227"> </text:span><text:span text:style-name="T226">TRATAMENTOS</text:span><text:span text:style-name="T228"> </text:span><text:span text:style-name="T226">DE</text:span><text:span text:style-name="T227"> </text:span><text:span text:style-name="T226">RESÍDUOS</text:span><text:span text:style-name="T229"> </text:span><text:span text:style-name="T226">DE</text:span><text:span text:style-name="T229"> </text:span><text:span text:style-name="T226">CACHOEIRO</text:span><text:span text:style-name="T227"> </text:span><text:span text:style-name="T226">DE ITAPEMIRIM LTDA</text:span></text:p>
          </table:table-cell>
          <table:table-cell table:style-name="Table5.A1" office:value-type="string">
            <text:p text:style-name="P175"><text:span text:style-name="T226">Contratação de pessoas jurídicas do ramo</text:span><text:span text:style-name="T227"> </text:span><text:span text:style-name="T226">especializado</text:span><text:span text:style-name="T230"> </text:span><text:span text:style-name="T226">para</text:span><text:span text:style-name="T230"> </text:span><text:span text:style-name="T226">fins</text:span><text:span text:style-name="T230"> </text:span><text:span text:style-name="T226">de</text:span><text:span text:style-name="T230"> </text:span><text:span text:style-name="T226">prestação</text:span><text:span text:style-name="T230"> </text:span><text:span text:style-name="T226">de</text:span><text:span text:style-name="T230"> </text:span><text:span text:style-name="T226">Serviços</text:span><text:span text:style-name="T230"> </text:span><text:span text:style-name="T226">de</text:span><text:span text:style-name="T227"> </text:span><text:span text:style-name="T226">Coleta, tratamento e</text:span></text:p>
            <text:p text:style-name="P176"><text:span text:style-name="T231">destinação final de Resíduos de Serviços de Saúde</text:span><text:span text:style-name="T232"> </text:span><text:span text:style-name="T231">(RSS) dos grupos, A, B e E gerados por</text:span><text:span text:style-name="T232"> </text:span><text:span text:style-name="T231">estabelecimentos</text:span><text:span text:style-name="T233"> </text:span><text:span text:style-name="T231">de</text:span><text:span text:style-name="T233"> </text:span><text:span text:style-name="T231">prestação</text:span><text:span text:style-name="T233"> </text:span><text:span text:style-name="T231">de</text:span><text:span text:style-name="T233"> </text:span><text:span text:style-name="T231">serviços</text:span><text:span text:style-name="T233"> </text:span><text:span text:style-name="T231">a</text:span><text:span text:style-name="T233"> </text:span><text:span text:style-name="T231">saúde</text:span><text:span text:style-name="T232"> </text:span><text:span text:style-name="T231">humana e animal situados no âmbito do município</text:span><text:span text:style-name="T232"> </text:span><text:span text:style-name="T231">Cachoeiro de Itapemirim.</text:span></text:p>
          </table:table-cell>
          <table:table-cell table:style-name="Table5.A1" office:value-type="string">
            <text:p text:style-name="P170"/>
            <text:p text:style-name="P170"/>
            <text:p text:style-name="P177"/>
            <text:p text:style-name="P178"><text:span text:style-name="T234">219101/2021</text:span><text:span text:style-name="T234"/></text:p>
          </table:table-cell>
        </table:table-row>
        <table:table-row table:style-name="Table5.3">
          <table:table-cell table:style-name="Table5.A1" office:value-type="string">
            <text:p text:style-name="P170"/>
            <text:p text:style-name="P173"/>
            <text:p text:style-name="P172"><text:span text:style-name="T222">Nº</text:span><text:span text:style-name="T223"> </text:span><text:span text:style-name="T222">022/2025</text:span><text:span text:style-name="T224"> </text:span><text:span text:style-name="T225">05/02/2025</text:span></text:p>
          </table:table-cell>
          <table:table-cell table:style-name="Table5.A1" office:value-type="string">
            <text:p text:style-name="P179"/>
            <text:p text:style-name="P174"><text:span text:style-name="T226">CTRCI CENTRAL DE</text:span><text:span text:style-name="T227"> </text:span><text:span text:style-name="T226">TRATAMENTOS</text:span><text:span text:style-name="T228"> </text:span><text:span text:style-name="T226">DE</text:span><text:span text:style-name="T227"> </text:span><text:span text:style-name="T226">RESÍDUOS</text:span><text:span text:style-name="T229"> </text:span><text:span text:style-name="T226">DE</text:span><text:span text:style-name="T229"> </text:span><text:span text:style-name="T226">CACHOEIRO</text:span><text:span text:style-name="T227"> </text:span><text:span text:style-name="T226">DE ITAPEMIRIM LTDA</text:span></text:p>
          </table:table-cell>
          <table:table-cell table:style-name="Table5.A1" office:value-type="string">
            <text:p text:style-name="P180"><text:span text:style-name="T226">Contratação de Empresa</text:span><text:span text:style-name="T227"> </text:span><text:span text:style-name="T226">Especializada</text:span><text:span text:style-name="T228"> </text:span><text:span text:style-name="T226">Na</text:span><text:span text:style-name="T228"> </text:span><text:span text:style-name="T226">Prestação</text:span><text:span text:style-name="T228"> </text:span><text:span text:style-name="T226">De</text:span><text:span text:style-name="T228"> </text:span><text:span text:style-name="T226">Serviços</text:span><text:span text:style-name="T228"> </text:span><text:span text:style-name="T226">De</text:span></text:p>
            <text:p text:style-name="P181"><text:span text:style-name="T226">Destinação Final De Resíduos sólidos Urbanos –</text:span><text:span text:style-name="T227"> </text:span><text:span text:style-name="T226">Classe</text:span><text:span text:style-name="T230"> </text:span><text:span text:style-name="T226">II-B,</text:span><text:span text:style-name="T230"> </text:span><text:span text:style-name="T226">Oriundos</text:span><text:span text:style-name="T230"> </text:span><text:span text:style-name="T226">Da</text:span><text:span text:style-name="T230"> </text:span><text:span text:style-name="T226">Construção</text:span><text:span text:style-name="T230"> </text:span><text:span text:style-name="T226">Civil,</text:span><text:span text:style-name="T230"> </text:span><text:span text:style-name="T226">Das</text:span><text:span text:style-name="T230"> </text:span><text:span text:style-name="T226">Ações</text:span><text:span text:style-name="T227"> </text:span><text:span text:style-name="T226">De Capina E Raspagem De Vias E Rejeitos De</text:span><text:span text:style-name="T227"> </text:span><text:span text:style-name="T226">Cachoeiro De Itapemirim/es</text:span></text:p>
          </table:table-cell>
          <table:table-cell table:style-name="Table5.A1" office:value-type="string">
            <text:p text:style-name="P170"/>
            <text:p text:style-name="P182"/>
            <text:p text:style-name="P178"><text:span text:style-name="T234">11.469/2024</text:span><text:span text:style-name="T234"/></text:p>
          </table:table-cell>
        </table:table-row>
        <table:table-row table:style-name="Table5.4">
          <table:table-cell table:style-name="Table5.A1" office:value-type="string">
            <text:p text:style-name="P170"/>
            <text:p text:style-name="P183"/>
            <text:p text:style-name="P172"><text:span text:style-name="T222">Nº</text:span><text:span text:style-name="T223"> </text:span><text:span text:style-name="T222">241/2022</text:span><text:span text:style-name="T224"> </text:span><text:span text:style-name="T225">20/10/2022</text:span></text:p>
          </table:table-cell>
          <table:table-cell table:style-name="Table5.A1" office:value-type="string">
            <text:p text:style-name="P184"/>
            <text:p text:style-name="P185"><text:span text:style-name="T226">CTRCI CENTRAL DE</text:span><text:span text:style-name="T227"> </text:span><text:span text:style-name="T226">TRATAMENTOS</text:span><text:span text:style-name="T228"> </text:span><text:span text:style-name="T226">DE</text:span><text:span text:style-name="T227"> </text:span><text:span text:style-name="T226">RESÍDUOS</text:span><text:span text:style-name="T229"> </text:span><text:span text:style-name="T226">DE</text:span><text:span text:style-name="T229"> </text:span><text:span text:style-name="T226">CACHOEIRO</text:span><text:span text:style-name="T227"> </text:span><text:span text:style-name="T226">DE ITAPEMIRIM LTDA</text:span></text:p>
          </table:table-cell>
          <table:table-cell table:style-name="Table5.A1" office:value-type="string">
            <text:p text:style-name="P186"><text:span text:style-name="T226">Contratação</text:span><text:span text:style-name="T230"> </text:span><text:span text:style-name="T226">de</text:span><text:span text:style-name="T230"> </text:span><text:span text:style-name="T226">empresa</text:span><text:span text:style-name="T230"> </text:span><text:span text:style-name="T226">para</text:span><text:span text:style-name="T230"> </text:span><text:span text:style-name="T226">prestação</text:span><text:span text:style-name="T230"> </text:span><text:span text:style-name="T226">de</text:span><text:span text:style-name="T230"> </text:span><text:span text:style-name="T226">serviços</text:span><text:span text:style-name="T227"> </text:span><text:span text:style-name="T226">de recepção, tratamento e destinação final de</text:span><text:span text:style-name="T227"> </text:span><text:span text:style-name="T226">resíduos sólidos urbanos – classe IIA, oriundos da</text:span><text:span text:style-name="T227"> </text:span><text:span text:style-name="T226">coleta de resíduos domiciliares e comerciais de</text:span><text:span text:style-name="T227"> </text:span><text:span text:style-name="T226">Cachoeiro de Itapemirim/ES.</text:span></text:p>
          </table:table-cell>
          <table:table-cell table:style-name="Table5.A1" office:value-type="string">
            <text:p text:style-name="P170"/>
            <text:p text:style-name="P187"/>
            <text:p text:style-name="P178"><text:span text:style-name="T234">22356/2022</text:span><text:span text:style-name="T234"/></text:p>
          </table:table-cell>
        </table:table-row>
      </table:table>
      <text:p text:style-name="P188"><text:span text:style-name="T235">Art. 2° </text:span><text:span text:style-name="T236">Caberá aos fiscais dos contratos e, nos</text:span><text:span text:style-name="T237"> </text:span><text:span text:style-name="T236">seus afastamentos e seus impedimentos legais, ao seu substituto, em especial:</text:span></text:p>
      <text:list text:continue-numbering="true" text:style-name="WWNum1">
        <text:list-item>
          <text:list>
            <text:list-item>
              <text:p text:style-name="P189"><text:span text:style-name="T236">- Prestar apoio técnico e operacional ao gestor dos contratos com informações pertinentes às suas competências;</text:span><text:span text:style-name="T236"/></text:p>
            </text:list-item>
            <text:list-item>
              <text:p text:style-name="P190"><text:span text:style-name="T236">- Anotar no histórico de gerenciamento dos contratos todas as ocorrências relacionadas à execução dos contratos, com a descrição do que for necessário para a regularização das faltas ou dos defeitos observados;</text:span><text:span text:style-name="T236"/></text:p>
            </text:list-item>
            <text:list-item>
              <text:p text:style-name="P191"><text:span text:style-name="T236">- Emitir notificações para a correção de rotinas ou de qualquer inexatidão ou irregularidade constatada, com a definição de prazo para a correção;</text:span><text:span text:style-name="T236"/></text:p>
            </text:list-item>
            <text:list-item>
              <text:p text:style-name="P192"><text:span text:style-name="T236">- Informar ao gestor dos contatos, em tempo hábil, a situação que demandar decisão ou adoção de medidas que ultrapassem a sua competência, para que adote as medidas necessárias e saneadoras, se for o caso;</text:span><text:span text:style-name="T236"/></text:p>
            </text:list-item>
          </text:list>
        </text:list-item>
      </text:list>
      <text:p text:style-name="P193"/>
      <text:p text:style-name="P194"/>
      <text:p text:style-name="P195"/>
      <text:list text:continue-numbering="true" text:style-name="WWNum1">
        <text:list-item>
          <text:list>
            <text:list-item>
              <text:p text:style-name="P196"><text:span text:style-name="T238">- Comunicar imediatamente ao gestor dos contratos quaisquer ocorrências que possam inviabilizar a execução dos contratos nas datas </text:span><text:span text:style-name="T239">estabelecidas;</text:span></text:p>
            </text:list-item>
            <text:list-item>
              <text:p text:style-name="P197"><text:span text:style-name="T240">-</text:span><text:span text:style-name="T241"> </text:span><text:span text:style-name="T240">Fiscalizar a execução</text:span><text:span text:style-name="T242"> </text:span><text:span text:style-name="T240">dos contratos para que sejam cumpridas as condições estabelecidas, de modo a assegurar os melhores resultados para a administração, com a</text:span><text:span text:style-name="T243"> </text:span><text:span text:style-name="T240">conferência</text:span><text:span text:style-name="T244"> </text:span><text:span text:style-name="T240">das notas</text:span><text:span text:style-name="T245"> </text:span><text:span text:style-name="T240">fiscais e das documentações</text:span><text:span text:style-name="T244"> </text:span><text:span text:style-name="T240">exigidas para</text:span><text:span text:style-name="T244"> </text:span><text:span text:style-name="T240">o</text:span><text:span text:style-name="T244"> </text:span><text:span text:style-name="T240">pagamento</text:span><text:span text:style-name="T244"> </text:span><text:span text:style-name="T240">e,</text:span><text:span text:style-name="T244"> </text:span><text:span text:style-name="T240">após</text:span><text:span text:style-name="T244"> </text:span><text:span text:style-name="T240">o</text:span><text:span text:style-name="T244"> </text:span><text:span text:style-name="T240">ateste,</text:span><text:span text:style-name="T244"> </text:span><text:span text:style-name="T240">que</text:span><text:span text:style-name="T244"> </text:span><text:span text:style-name="T240">certifica</text:span><text:span text:style-name="T244"> </text:span><text:span text:style-name="T240">o</text:span><text:span text:style-name="T244"> </text:span><text:span text:style-name="T240">recebimento</text:span><text:span text:style-name="T244"> </text:span><text:span text:style-name="T240">provisório, encaminhar ao gestor dos contratos para ratificação;</text:span></text:p>
            </text:list-item>
            <text:list-item>
              <text:p text:style-name="P198"><text:span text:style-name="T238">- Comunicar ao gestor dos contratos, em tempo hábil, o término</text:span><text:span text:style-name="T246"> </text:span><text:span text:style-name="T238">dos</text:span><text:span text:style-name="T247"> </text:span><text:span text:style-name="T238">contratos</text:span><text:span text:style-name="T248"> </text:span><text:span text:style-name="T238">sob</text:span><text:span text:style-name="T249"> </text:span><text:span text:style-name="T238">sua responsabilidade,</text:span><text:span text:style-name="T249"> </text:span><text:span text:style-name="T238">com</text:span><text:span text:style-name="T250"> </text:span><text:span text:style-name="T238">vistas</text:span><text:span text:style-name="T251"> </text:span><text:span text:style-name="T252">à</text:span><text:span text:style-name="T253"> </text:span><text:span text:style-name="T238">renovação</text:span><text:span text:style-name="T254"> </text:span><text:span text:style-name="T238">tempestiva ou </text:span><text:span text:style-name="T255">à </text:span><text:span text:style-name="T238">prorrogação contratual;</text:span></text:p>
            </text:list-item>
            <text:list-item>
              <text:p text:style-name="P199"><text:span text:style-name="T238">-</text:span><text:span text:style-name="T247"> </text:span><text:span text:style-name="T238">Participar</text:span><text:span text:style-name="T254"> </text:span><text:span text:style-name="T238">da</text:span><text:span text:style-name="T250"> </text:span><text:span text:style-name="T238">atualização do</text:span><text:span text:style-name="T251"> </text:span><text:span text:style-name="T238">relatório de</text:span><text:span text:style-name="T250"> </text:span><text:span text:style-name="T238">riscos</text:span><text:span text:style-name="T254"> </text:span><text:span text:style-name="T238">durante</text:span><text:span text:style-name="T246"> </text:span><text:span text:style-name="T238">a</text:span><text:span text:style-name="T248"> </text:span><text:span text:style-name="T238">fase de gestão dos contratos, em conjunto com o fiscal administrativo e com o setorial, conforme o disposto no inciso VII</text:span><text:span text:style-name="T256"> </text:span><text:span text:style-name="T238">do art. 20;</text:span></text:p>
            </text:list-item>
            <text:list-item>
              <text:p text:style-name="P200"><text:span text:style-name="T238">- Auxiliar o gestor dos contratos com as informações necessárias, na</text:span><text:span text:style-name="T251"> </text:span><text:span text:style-name="T238">elaboração do</text:span><text:span text:style-name="T250"> </text:span><text:span text:style-name="T238">documento comprobatório da</text:span><text:span text:style-name="T251"> </text:span><text:span text:style-name="T238">avaliação realizada na fiscalização do</text:span><text:span text:style-name="T251"> </text:span><text:span text:style-name="T238">cumprimento de</text:span><text:span text:style-name="T239"> </text:span><text:span text:style-name="T238">obrigações assumidas pelo contratado, conforme o disposto no inciso VIII do art. 20; e</text:span></text:p>
            </text:list-item>
            <text:list-item>
              <text:p text:style-name="P201"><text:span text:style-name="T257">- </text:span><text:span text:style-name="T238">Realizar o recebimento provisório do objeto dos contratos referidos no art. 24.</text:span></text:p>
            </text:list-item>
          </text:list>
        </text:list-item>
      </text:list>
      <text:p text:style-name="P202"/>
      <text:p text:style-name="P203"><text:span text:style-name="T258">Art. 3º </text:span><text:span text:style-name="T259">Os fiscais nomeados deverão providenciar cópia</text:span><text:span text:style-name="T260"> </text:span><text:span text:style-name="T259">dos</text:span><text:span text:style-name="T260"> </text:span><text:span text:style-name="T259">contratos,</text:span><text:span text:style-name="T260"> </text:span><text:span text:style-name="T259">do</text:span><text:span text:style-name="T260"> </text:span><text:span text:style-name="T259">edital,</text:span><text:span text:style-name="T260"> </text:span><text:span text:style-name="T259">do</text:span><text:span text:style-name="T260"> </text:span><text:span text:style-name="T259">projeto</text:span><text:span text:style-name="T260"> </text:span><text:span text:style-name="T259">básico</text:span><text:span text:style-name="T260"> </text:span><text:span text:style-name="T259">ou do</text:span><text:span text:style-name="T260"> </text:span><text:span text:style-name="T259">termo</text:span><text:span text:style-name="T260"> </text:span><text:span text:style-name="T259">de referência,</text:span><text:span text:style-name="T260"> </text:span><text:span text:style-name="T259">da proposta</text:span><text:span text:style-name="T260"> </text:span><text:span text:style-name="T259">da</text:span><text:span text:style-name="T260"> </text:span><text:span text:style-name="T259">empresa</text:span><text:span text:style-name="T260"> </text:span><text:span text:style-name="T261">vencedora</text:span><text:span text:style-name="T262"> </text:span><text:span text:style-name="T259">da</text:span><text:span text:style-name="T263"> </text:span><text:span text:style-name="T259">licitação,</text:span><text:span text:style-name="T260"> </text:span><text:span text:style-name="T259">sem</text:span><text:span text:style-name="T264"> </text:span><text:span text:style-name="T259">prejuízo</text:span><text:span text:style-name="T260"> </text:span><text:span text:style-name="T259">de</text:span><text:span text:style-name="T265"> </text:span><text:span text:style-name="T259">outros</text:span><text:span text:style-name="T266"> </text:span><text:span text:style-name="T259">documentos que entender necessários ao exercício da fiscalização.</text:span></text:p>
      <text:p text:style-name="P204"/>
      <text:p text:style-name="P205"><text:span text:style-name="T258">Art. 4º</text:span><text:span text:style-name="T267"> </text:span><text:span text:style-name="T259">Em caso de dúvidas, lacunas ou omissões, deverá</text:span><text:span text:style-name="T260"> </text:span><text:span text:style-name="T259">ser</text:span><text:span text:style-name="T268"> </text:span><text:span text:style-name="T259">observada</text:span><text:span text:style-name="T260"> </text:span><text:span text:style-name="T259">a</text:span><text:span text:style-name="T264"> </text:span><text:span text:style-name="T259">disciplina</text:span><text:span text:style-name="T266"> </text:span><text:span text:style-name="T259">constante</text:span><text:span text:style-name="T269"> </text:span><text:span text:style-name="T259">do</text:span><text:span text:style-name="T270"> </text:span><text:span text:style-name="T259">Decreto</text:span><text:span text:style-name="T271"> </text:span><text:span text:style-name="T259">Municipal</text:span><text:span text:style-name="T263"> </text:span><text:span text:style-name="T259">n°</text:span><text:span text:style-name="T260"> </text:span><text:span text:style-name="T259">33.881/2025, que regulamenta</text:span><text:span text:style-name="T260"> </text:span><text:span text:style-name="T259">a atuação</text:span><text:span text:style-name="T260"> </text:span><text:span text:style-name="T259">do agente de contratação,</text:span><text:span text:style-name="T260"> </text:span><text:span text:style-name="T259">da equipe</text:span><text:span text:style-name="T260"> </text:span><text:span text:style-name="T259">de apoio,</text:span><text:span text:style-name="T260"> </text:span><text:span text:style-name="T259">da comissão</text:span><text:span text:style-name="T272"> </text:span><text:span text:style-name="T259">de</text:span><text:span text:style-name="T273"> </text:span><text:span text:style-name="T259">contratação,</text:span><text:span text:style-name="T266"> </text:span><text:span text:style-name="T259">bem</text:span><text:span text:style-name="T274"> </text:span><text:span text:style-name="T259">como</text:span><text:span text:style-name="T275"> </text:span><text:span text:style-name="T259">dos</text:span><text:span text:style-name="T276"> </text:span><text:span text:style-name="T259">gestores</text:span><text:span text:style-name="T272"> </text:span><text:span text:style-name="T259">e</text:span><text:span text:style-name="T274"> </text:span><text:span text:style-name="T259">fiscais</text:span><text:span text:style-name="T277"> </text:span><text:span text:style-name="T259">de</text:span><text:span text:style-name="T273"> </text:span><text:span text:style-name="T259">contratos,</text:span><text:span text:style-name="T266"> </text:span><text:span text:style-name="T259">no</text:span><text:span text:style-name="T278"> </text:span><text:span text:style-name="T259">âmbito da</text:span><text:span text:style-name="T260"> </text:span><text:span text:style-name="T259">Administração</text:span><text:span text:style-name="T260"> </text:span><text:span text:style-name="T259">Pública</text:span><text:span text:style-name="T260"> </text:span><text:span text:style-name="T259">Direta</text:span><text:span text:style-name="T260"> </text:span><text:span text:style-name="T259">e</text:span><text:span text:style-name="T260"> </text:span><text:span text:style-name="T259">Indireta</text:span><text:span text:style-name="T260"> </text:span><text:span text:style-name="T259">do</text:span><text:span text:style-name="T260"> </text:span><text:span text:style-name="T259">Município</text:span><text:span text:style-name="T260"> </text:span><text:span text:style-name="T259">de</text:span><text:span text:style-name="T260"> </text:span><text:span text:style-name="T259">Cachoeiro</text:span><text:span text:style-name="T260"> </text:span><text:span text:style-name="T259">de Itapemirim,</text:span><text:span text:style-name="T260"> </text:span><text:span text:style-name="T259">além</text:span><text:span text:style-name="T260"> </text:span><text:span text:style-name="T259">de estabelecer</text:span><text:span text:style-name="T260"> </text:span><text:span text:style-name="T259">outras</text:span><text:span text:style-name="T260"> </text:span><text:span text:style-name="T259">providências</text:span><text:span text:style-name="T260"> </text:span><text:span text:style-name="T259">correlatas.</text:span></text:p>
      <text:p text:style-name="P206"/>
      <text:p text:style-name="P207"><text:span text:style-name="T279">Art. 5° </text:span><text:span text:style-name="T238">Ficam revogadas as disposições em contrário, em especial a </text:span><text:span text:style-name="T279">Portaria</text:span><text:span text:style-name="T280"> </text:span><text:span text:style-name="T279">n°</text:span><text:span text:style-name="T280"> </text:span><text:span text:style-name="T279">2.275/2025.</text:span></text:p>
      <text:p text:style-name="P208"/>
      <text:p text:style-name="P209"/>
      <text:p text:style-name="P210"><text:span text:style-name="T281">Cachoeiro</text:span><text:span text:style-name="T282"> </text:span><text:span text:style-name="T281">de</text:span><text:span text:style-name="T283"> </text:span><text:span text:style-name="T281">Itapemirim/ES,</text:span><text:span text:style-name="T284"> </text:span><text:span text:style-name="T281">17</text:span><text:span text:style-name="T285"> </text:span><text:span text:style-name="T281">de</text:span><text:span text:style-name="T286"> </text:span><text:span text:style-name="T281">agosto</text:span><text:span text:style-name="T287"> </text:span><text:span text:style-name="T281">de</text:span><text:span text:style-name="T282"> </text:span><text:span text:style-name="T288">2026.</text:span></text:p>
      <text:p text:style-name="Text_20_body"/>
      <text:p text:style-name="Text_20_body"/>
      <text:p text:style-name="P211"/>
      <text:p text:style-name="P212"><text:span text:style-name="T289">LUCIANO</text:span><text:span text:style-name="T290"> </text:span><text:span text:style-name="T289">BAPTISTA</text:span><text:span text:style-name="T291"> </text:span><text:span text:style-name="T289">OLIVEIRA</text:span><text:span text:style-name="T292"> </text:span><text:span text:style-name="T293">JUNIOR</text:span></text:p>
      <text:p text:style-name="P213"><text:span text:style-name="T294">Secretário</text:span><text:span text:style-name="T295"> </text:span><text:span text:style-name="T294">Municipal</text:span><text:span text:style-name="T296"> </text:span><text:span text:style-name="T294">de</text:span><text:span text:style-name="T296"> </text:span><text:span text:style-name="T294">Limpeza</text:span><text:span text:style-name="T297"> </text:span><text:span text:style-name="T294">Urbana</text:span><text:span text:style-name="T298"> </text:span><text:span text:style-name="T299">(Interino)</text:span></text:p>
      <text:p text:style-name="P214"/>
      <text:p text:style-name="P215"/>
      <text:p text:style-name="P216"/>
      <text:section text:style-name="Sect5" text:name="Section5">
        <text:p text:style-name="P217"><text:span text:style-name="T300">PORTARIA</text:span><text:span text:style-name="T301"> </text:span><text:span text:style-name="T300">Nº</text:span><text:span text:style-name="T302"> </text:span><text:span text:style-name="T303">1.734/2026</text:span></text:p>
        <text:p text:style-name="P218"/>
        <text:p text:style-name="P219"/>
        <text:p text:style-name="P220"><text:span text:style-name="T304">DESIGNA</text:span><text:span text:style-name="T305"><text:tab/></text:span><text:span text:style-name="T304">SERVIDORES</text:span><text:span text:style-name="T305"><text:tab/></text:span><text:span text:style-name="T306">PARA </text:span><text:span text:style-name="T307">ACOMPANHAMENTO</text:span><text:span text:style-name="T308"> </text:span><text:span text:style-name="T307">E</text:span><text:span text:style-name="T308"> </text:span><text:span text:style-name="T307">FISCALIZAÇÃO</text:span><text:span text:style-name="T308"> </text:span><text:span text:style-name="T307">DA EXECUÇÃO DE CONTRATO FIRMADO NO </text:span><text:span text:style-name="T304">MUNICÍPIO.</text:span></text:p>
      </text:section>
      <text:section text:style-name="Sect1" text:name="Section6">
        <text:p text:style-name="P221"/>
        <text:p text:style-name="P222"><text:span text:style-name="T309">O</text:span><text:span text:style-name="T310"> </text:span><text:span text:style-name="T307">SECRETÁRIO</text:span><text:span text:style-name="T311"> </text:span><text:span text:style-name="T307">MUNICIPAL</text:span><text:span text:style-name="T312"> </text:span><text:span text:style-name="T307">DE</text:span><text:span text:style-name="T311"> </text:span><text:span text:style-name="T304">LIMPEZA</text:span></text:p>
        <text:p text:style-name="P223"><text:span text:style-name="T313">URBANA </text:span><text:span text:style-name="T314">de Cachoeiro de Itapemirim, no uso das atribuições delegadas através do Decreto nº 37.511/2026, tendo em vista o que consta no processo </text:span><text:span text:style-name="T313">nº 38098/2026, </text:span><text:span text:style-name="T315">RESOLVE:</text:span></text:p>
        <text:p text:style-name="P224"/>
        <text:p text:style-name="P225"><text:span text:style-name="T307">Art. 1º </text:span><text:span text:style-name="T309">Designar os servidores </text:span><text:span text:style-name="T307">DEIVID SANTOS</text:span><text:span text:style-name="T316"> </text:span><text:span text:style-name="T307">DE</text:span><text:span text:style-name="T316"> </text:span><text:span text:style-name="T307">OLIVEIRA</text:span><text:span text:style-name="T317"> </text:span><text:span text:style-name="T307">e</text:span><text:span text:style-name="T316"> </text:span><text:span text:style-name="T307">JOSÉ</text:span><text:span text:style-name="T316"> </text:span><text:span text:style-name="T307">LUIZ</text:span><text:span text:style-name="T316"> </text:span><text:span text:style-name="T307">LEAL</text:span><text:span text:style-name="T316"> </text:span><text:span text:style-name="T307">DAROS,</text:span><text:span text:style-name="T318"> </text:span><text:span text:style-name="T309">lotados</text:span><text:span text:style-name="T319"> </text:span><text:span text:style-name="T309">na</text:span><text:span text:style-name="T319"> </text:span><text:span text:style-name="T320">SELIMP,</text:span></text:p>
        <text:p text:style-name="P226"><text:span text:style-name="T314">para acompanhamento e fiscalização da execução do serviço constante no Contrato descrito abaixo.</text:span><text:span text:style-name="T314"/></text:p>
        <text:p text:style-name="P227"/>
        <table:table table:name="Table6" table:style-name="Table6">
          <table:table-column table:style-name="Table6.A"/>
          <table:table-column table:style-name="Table6.B"/>
          <table:table-column table:style-name="Table6.C"/>
          <table:table-column table:style-name="Table6.D"/>
          <table:table-row table:style-name="Table6.1">
            <table:table-cell table:style-name="Table6.A1" office:value-type="string">
              <text:p text:style-name="P228"><text:span text:style-name="T218">CONTRATO</text:span><text:span text:style-name="T218"/></text:p>
            </table:table-cell>
            <table:table-cell table:style-name="Table6.A1" office:value-type="string">
              <text:p text:style-name="P229"><text:span text:style-name="T218">CONTRATADA</text:span><text:span text:style-name="T218"/></text:p>
            </table:table-cell>
            <table:table-cell table:style-name="Table6.A1" office:value-type="string">
              <text:p text:style-name="P230"><text:span text:style-name="T218">OBJETO</text:span><text:span text:style-name="T218"/></text:p>
            </table:table-cell>
            <table:table-cell table:style-name="Table6.A1" office:value-type="string">
              <text:p text:style-name="P231"><text:span text:style-name="T219">PROC.</text:span><text:span text:style-name="T321"> </text:span><text:span text:style-name="T221">Nº</text:span></text:p>
            </table:table-cell>
          </table:table-row>
          <table:table-row table:style-name="Table6.2">
            <table:table-cell table:style-name="Table6.A1" office:value-type="string">
              <text:p text:style-name="P170"/>
              <text:p text:style-name="P170"/>
              <text:p text:style-name="P170"/>
              <text:p text:style-name="P170"/>
              <text:p text:style-name="P232"/>
              <text:p text:style-name="P233"><text:span text:style-name="T219">Nº</text:span><text:span text:style-name="T218"> 187/2026</text:span></text:p>
              <text:p text:style-name="P234"><text:span text:style-name="T322">30/06/2026</text:span><text:span text:style-name="T322"/></text:p>
            </table:table-cell>
            <table:table-cell table:style-name="Table6.A1" office:value-type="string">
              <text:p text:style-name="P170"/>
              <text:p text:style-name="P170"/>
              <text:p text:style-name="P170"/>
              <text:p text:style-name="P170"/>
              <text:p text:style-name="P232"/>
              <text:p text:style-name="P235"><text:span text:style-name="T219">MULTIFACE</text:span><text:span text:style-name="T323"> </text:span><text:span text:style-name="T219">SERVIÇOS</text:span><text:span text:style-name="T323"> </text:span><text:span text:style-name="T219">E</text:span><text:span text:style-name="T324"> </text:span><text:span text:style-name="T219">PRODUÇÕES</text:span><text:span text:style-name="T220"> </text:span><text:span text:style-name="T219">LTDA</text:span><text:span text:style-name="T220"> </text:span><text:span text:style-name="T219">-</text:span><text:span text:style-name="T220"> </text:span><text:span text:style-name="T221">EPP</text:span></text:p>
            </table:table-cell>
            <table:table-cell table:style-name="Table6.A1" office:value-type="string">
              <text:p text:style-name="P236"><text:span text:style-name="T226">Contratação Emergencial de Empresa</text:span><text:span text:style-name="T227"> </text:span><text:span text:style-name="T226">Especializada na execução integrada dos</text:span><text:span text:style-name="T227"> </text:span><text:span text:style-name="T226">serviços de limpeza urbana em vias e</text:span><text:span text:style-name="T227"> </text:span><text:span text:style-name="T226">logradouros</text:span><text:span text:style-name="T322"> </text:span><text:span text:style-name="T226">públicos,</text:span><text:span text:style-name="T322"> </text:span><text:span text:style-name="T226">no</text:span><text:span text:style-name="T322"> </text:span><text:span text:style-name="T226">âmbito</text:span><text:span text:style-name="T322"> </text:span><text:span text:style-name="T226">do</text:span><text:span text:style-name="T322"> </text:span><text:span text:style-name="T226">Município</text:span><text:span text:style-name="T227"> </text:span><text:span text:style-name="T226">de Cachoeiro de Itapemirim-ES, abrangendo</text:span><text:span text:style-name="T227"> </text:span><text:span text:style-name="T226">a coleta, o trans porte, o tratamento e a</text:span><text:span text:style-name="T227"> </text:span><text:span text:style-name="T226">destinação ambientalmente adequada dos</text:span><text:span text:style-name="T227"> </text:span><text:span text:style-name="T226">resíduos sólidos e da biomassa vegetal</text:span><text:span text:style-name="T227"> </text:span><text:span text:style-name="T226">resultante,</text:span><text:span text:style-name="T325"> </text:span><text:span text:style-name="T226">bem</text:span><text:span text:style-name="T325"> </text:span><text:span text:style-name="T226">como</text:span><text:span text:style-name="T325"> </text:span><text:span text:style-name="T226">a</text:span><text:span text:style-name="T325"> </text:span><text:span text:style-name="T226">execução</text:span><text:span text:style-name="T325"> </text:span><text:span text:style-name="T226">de</text:span><text:span text:style-name="T325"> </text:span><text:span text:style-name="T226">todas</text:span><text:span text:style-name="T325"> </text:span><text:span text:style-name="T226">as</text:span><text:span text:style-name="T227"> </text:span><text:span text:style-name="T226">atividades correlatas, acessórias e</text:span><text:span text:style-name="T227"> </text:span><text:span text:style-name="T226">complementares necessárias à manutenção</text:span><text:span text:style-name="T227"> </text:span><text:span text:style-name="T226">da higiene, da salubridade, da segurança e</text:span><text:span text:style-name="T227"> </text:span><text:span text:style-name="T226">do ordenamento dos espaços públicos</text:span></text:p>
            </table:table-cell>
            <table:table-cell table:style-name="Table6.A1" office:value-type="string">
              <text:p text:style-name="P170"/>
              <text:p text:style-name="P170"/>
              <text:p text:style-name="P170"/>
              <text:p text:style-name="P170"/>
              <text:p text:style-name="P170"/>
              <text:p text:style-name="P237"/>
              <text:p text:style-name="P238"><text:span text:style-name="T218">38098/2026</text:span><text:span text:style-name="T218"/></text:p>
            </table:table-cell>
          </table:table-row>
        </table:table>
        <text:p text:style-name="P239"/>
        <text:p text:style-name="P240"><text:span text:style-name="T235">Art. 2° </text:span><text:span text:style-name="T236">Caberá aos fiscais do contrato e, nos seus afastamentos e seus impedimentos legais, ao seu substituto, em especial:</text:span></text:p>
        <text:list text:continue-numbering="true" text:style-name="WWNum1">
          <text:list-item>
            <text:list>
              <text:list-item>
                <text:list>
                  <text:list-item>
                    <text:p text:style-name="P241"><text:span text:style-name="T236">- Prestar apoio técnico e operacional ao gestor do contrato com informações pertinentes às suas competências;</text:span><text:span text:style-name="T236"/></text:p>
                  </text:list-item>
                  <text:list-item>
                    <text:p text:style-name="P242"><text:span text:style-name="T236">- Anotar no histórico de gerenciamento do contrato todas as ocorrências relacionadas à execução do contrato, com a descrição do que for necessário para a regularização das faltas ou dos defeitos observados;</text:span><text:span text:style-name="T236"/></text:p>
                  </text:list-item>
                  <text:list-item>
                    <text:p text:style-name="P243"><text:span text:style-name="T236">- Emitir notificações para a correção de rotinas ou de qualquer</text:span><text:span text:style-name="T237"> </text:span><text:span text:style-name="T236">inexatidão</text:span><text:span text:style-name="T237"> </text:span><text:span text:style-name="T236">ou</text:span><text:span text:style-name="T237"> </text:span><text:span text:style-name="T236">irregularidade</text:span><text:span text:style-name="T237"> </text:span><text:span text:style-name="T236">constatada,</text:span><text:span text:style-name="T237"> </text:span><text:span text:style-name="T236">com</text:span><text:span text:style-name="T237"> </text:span><text:span text:style-name="T236">a</text:span><text:span text:style-name="T237"> </text:span><text:span text:style-name="T236">definição</text:span><text:span text:style-name="T237"> </text:span><text:span text:style-name="T236">de</text:span><text:span text:style-name="T237"> </text:span><text:span text:style-name="T236">prazo para a correção;</text:span></text:p>
                  </text:list-item>
                  <text:list-item>
                    <text:p text:style-name="P244"><text:span text:style-name="T236">- Informar ao gestor do contato, em tempo hábil, a situação que demandar decisão ou adoção de medidas que ultrapassem a sua competência, para que adote as medidas necessárias e saneadoras, se for o</text:span><text:span text:style-name="T237"> </text:span><text:span text:style-name="T326">caso;</text:span></text:p>
                  </text:list-item>
                </text:list>
              </text:list-item>
            </text:list>
          </text:list-item>
        </text:list>
      </text:section>
      <text:p text:style-name="P245"/>
      <text:p text:style-name="P194"/>
      <text:p text:style-name="P194"/>
      <text:p text:style-name="P246"/>
      <text:list text:continue-numbering="true" text:style-name="WWNum1">
        <text:list-item>
          <text:list>
            <text:list-item>
              <text:list>
                <text:list-item>
                  <text:p text:style-name="P247"><text:span text:style-name="T240">- Comunicar imediatamente ao gestor do contrato quaisquer ocorrências que possam inviabilizar a execução do contrato nas datas </text:span><text:span text:style-name="T327">estabelecidas;</text:span></text:p>
                </text:list-item>
                <text:list-item>
                  <text:p text:style-name="P248"><text:span text:style-name="T240">- Fiscalizar a execução do contrato para que sejam cumpridas as condições estabelecidas, de modo a assegurar os melhores resultados para a administração, com a conferência das notas fiscais e das documentações exigidas para o pagamento e, após o ateste, que certifica o recebimento</text:span><text:span text:style-name="T244"> </text:span><text:span text:style-name="T240">provisório, encaminhar</text:span><text:span text:style-name="T244"> </text:span><text:span text:style-name="T240">ao gestor de contrato</text:span><text:span text:style-name="T244"> </text:span><text:span text:style-name="T240">para</text:span><text:span text:style-name="T244"> </text:span><text:span text:style-name="T240">ratificação;</text:span></text:p>
                </text:list-item>
                <text:list-item>
                  <text:p text:style-name="P249"><text:span text:style-name="T240">- Comunicar ao gestor do contrato, em tempo hábil, o</text:span><text:span text:style-name="T244"> </text:span><text:span text:style-name="T240">término</text:span><text:span text:style-name="T244"> </text:span><text:span text:style-name="T240">do</text:span><text:span text:style-name="T244"> </text:span><text:span text:style-name="T240">contrato</text:span><text:span text:style-name="T244"> </text:span><text:span text:style-name="T240">sob</text:span><text:span text:style-name="T244"> </text:span><text:span text:style-name="T240">sua</text:span><text:span text:style-name="T244"> </text:span><text:span text:style-name="T240">responsabilidade,</text:span><text:span text:style-name="T244"> </text:span><text:span text:style-name="T240">com</text:span><text:span text:style-name="T244"> </text:span><text:span text:style-name="T240">vistas</text:span><text:span text:style-name="T244"> </text:span><text:span text:style-name="T328">à</text:span><text:span text:style-name="T329"> </text:span><text:span text:style-name="T240">renovação tempestiva ou </text:span><text:span text:style-name="T330">à </text:span><text:span text:style-name="T240">prorrogação contratual;</text:span></text:p>
                </text:list-item>
                <text:list-item>
                  <text:p text:style-name="P250"><text:span text:style-name="T238">-</text:span><text:span text:style-name="T250"> </text:span><text:span text:style-name="T238">Participar da</text:span><text:span text:style-name="T251"> </text:span><text:span text:style-name="T238">atualização do</text:span><text:span text:style-name="T248"> </text:span><text:span text:style-name="T238">relatório de</text:span><text:span text:style-name="T251"> </text:span><text:span text:style-name="T238">riscos</text:span><text:span text:style-name="T239"> </text:span><text:span text:style-name="T238">durante</text:span><text:span text:style-name="T246"> </text:span><text:span text:style-name="T238">a fase de gestão do contrato, em conjunto com o fiscal administrativo e com o setorial, conforme o disposto no inciso VII</text:span><text:span text:style-name="T331"> </text:span><text:span text:style-name="T238">do art. 20;</text:span></text:p>
                </text:list-item>
                <text:list-item>
                  <text:p text:style-name="P251"><text:span text:style-name="T330">- </text:span><text:span text:style-name="T240">Auxiliar o gestor do contrato com as informações necessárias, na elaboração do documento comprobatório da avaliação realizada na fiscalização do cumprimento de obrigações assumidas pelo contratado, conforme</text:span><text:span text:style-name="T244"> </text:span><text:span text:style-name="T240">o disposto</text:span><text:span text:style-name="T244"> </text:span><text:span text:style-name="T240">no inciso</text:span><text:span text:style-name="T244"> </text:span><text:span text:style-name="T240">VIII do</text:span><text:span text:style-name="T332"> </text:span><text:span text:style-name="T240">art.</text:span><text:span text:style-name="T244"> </text:span><text:span text:style-name="T240">20; e</text:span></text:p>
                </text:list-item>
                <text:list-item>
                  <text:p text:style-name="P252"><text:span text:style-name="T333">- </text:span><text:span text:style-name="T240">Realizar o recebimento provisório do objeto do contrato referido no art. 24.</text:span></text:p>
                </text:list-item>
              </text:list>
            </text:list-item>
          </text:list>
        </text:list-item>
      </text:list>
      <text:p text:style-name="P253"><text:span text:style-name="T334">Art. 3º </text:span><text:span text:style-name="T259">Os fiscais nomeados deverão providenciar cópia do contrato, do edital, do projeto básico ou do termo de referência,</text:span><text:span text:style-name="T260"> </text:span><text:span text:style-name="T259">da proposta</text:span><text:span text:style-name="T260"> </text:span><text:span text:style-name="T259">da empresa vencedora</text:span><text:span text:style-name="T260"> </text:span><text:span text:style-name="T259">da licitação, sem prejuízo de outros documentos que entender necessários ao exercício da fiscalização.</text:span></text:p>
      <text:p text:style-name="P254"><text:span text:style-name="T334">Art. 4° </text:span><text:span text:style-name="T259">Em caso de dúvidas, lacunas ou omissões, deverá ser observada a disciplina constante do Decreto Municipal n° 33.881/2025,</text:span><text:span text:style-name="T335"> </text:span><text:span text:style-name="T259">que</text:span><text:span text:style-name="T270"> </text:span><text:span text:style-name="T259">regulamenta</text:span><text:span text:style-name="T269"> </text:span><text:span text:style-name="T259">a</text:span><text:span text:style-name="T277"> </text:span><text:span text:style-name="T259">atuação</text:span><text:span text:style-name="T270"> </text:span><text:span text:style-name="T259">do</text:span><text:span text:style-name="T336"> </text:span><text:span text:style-name="T259">agente</text:span><text:span text:style-name="T275"> </text:span><text:span text:style-name="T259">de</text:span><text:span text:style-name="T273"> </text:span><text:span text:style-name="T259">contratação,</text:span><text:span text:style-name="T263"> </text:span><text:span text:style-name="T259">da</text:span><text:span text:style-name="T277"> </text:span><text:span text:style-name="T259">equipe de apoio, da comissão de contratação, bem como dos gestores e fiscais de contratos, no âmbito da Administração Pública Direta e Indireta do Município de Cachoeiro</text:span><text:span text:style-name="T260"> </text:span><text:span text:style-name="T259">de Itapemirim,</text:span><text:span text:style-name="T260"> </text:span><text:span text:style-name="T259">além de estabelecer</text:span><text:span text:style-name="T260"> </text:span><text:span text:style-name="T259">outras</text:span><text:span text:style-name="T266"> </text:span><text:span text:style-name="T259">providências</text:span><text:span text:style-name="T260"> </text:span><text:span text:style-name="T259">correlatas</text:span><text:span text:style-name="T337">.</text:span></text:p>
      <text:p text:style-name="P255"/>
      <text:p text:style-name="P256"><text:span text:style-name="T338">Art.</text:span><text:span text:style-name="T339"> </text:span><text:span text:style-name="T338">5°</text:span><text:span text:style-name="T340"> </text:span><text:span text:style-name="T252">Ficam</text:span><text:span text:style-name="T341"> </text:span><text:span text:style-name="T252">revogadas</text:span><text:span text:style-name="T342"> </text:span><text:span text:style-name="T252">as</text:span><text:span text:style-name="T343"> </text:span><text:span text:style-name="T252">disposições</text:span><text:span text:style-name="T344"> </text:span><text:span text:style-name="T252">em contrário,</text:span><text:span text:style-name="T345"> </text:span><text:span text:style-name="T252">em</text:span><text:span text:style-name="T345"> </text:span><text:span text:style-name="T252">especial</text:span><text:span text:style-name="T345"> </text:span><text:span text:style-name="T252">a</text:span><text:span text:style-name="T345"> </text:span><text:span text:style-name="T338">Portaria</text:span><text:span text:style-name="T340"> </text:span><text:span text:style-name="T338">nº</text:span><text:span text:style-name="T346"> </text:span><text:span text:style-name="T347">1.340/2026.</text:span></text:p>
      <text:p text:style-name="P257"/>
      <text:p text:style-name="P258"/>
      <text:p text:style-name="P259"><text:span text:style-name="T348">Cachoeiro</text:span><text:span text:style-name="T349"> </text:span><text:span text:style-name="T348">de</text:span><text:span text:style-name="T350"> </text:span><text:span text:style-name="T348">Itapemirim/ES,</text:span><text:span text:style-name="T351"> </text:span><text:span text:style-name="T348">17</text:span><text:span text:style-name="T350"> </text:span><text:span text:style-name="T348">de</text:span><text:span text:style-name="T352"> </text:span><text:span text:style-name="T348">agosto</text:span><text:span text:style-name="T353"> </text:span><text:span text:style-name="T348">de</text:span><text:span text:style-name="T354"> </text:span><text:span text:style-name="T348">2026.</text:span></text:p>
      <text:p text:style-name="P260"/>
      <text:p text:style-name="P260"/>
      <text:p text:style-name="P261"/>
      <text:p text:style-name="P262"><text:span text:style-name="T355">LUCIANO</text:span><text:span text:style-name="T356"> </text:span><text:span text:style-name="T355">BAPTISTA</text:span><text:span text:style-name="T357"> </text:span><text:span text:style-name="T355">OLIVEIRA</text:span><text:span text:style-name="T358"> </text:span><text:span text:style-name="T355">JUNIOR</text:span></text:p>
      <text:p text:style-name="P263"><text:span text:style-name="T347">Secretário</text:span><text:span text:style-name="T359"> </text:span><text:span text:style-name="T347">Municipal</text:span><text:span text:style-name="T360"> </text:span><text:span text:style-name="T347">de</text:span><text:span text:style-name="T360"> </text:span><text:span text:style-name="T347">Limpeza</text:span><text:span text:style-name="T361"> </text:span><text:span text:style-name="T347">Urbana</text:span><text:span text:style-name="T362"> </text:span><text:span text:style-name="T363">(Interino)</text:span></text:p>
      <text:p text:style-name="P264"/>
      <text:p text:style-name="P265"/>
      <text:section text:style-name="Sect6" text:name="Section7">
        <text:p text:style-name="P266"><text:span text:style-name="T364">PORTARIA</text:span><text:span text:style-name="T365"> </text:span><text:span text:style-name="T364">Nº</text:span><text:span text:style-name="T365"> </text:span><text:span text:style-name="T364">1.735/2026</text:span></text:p>
        <text:p text:style-name="P267"/>
        <text:p text:style-name="P268"/>
        <text:p text:style-name="P269"><text:span text:style-name="T366">DESIGNA</text:span><text:span text:style-name="T235"><text:tab/></text:span><text:span text:style-name="T366">SERVIDORES</text:span><text:span text:style-name="T235"><text:tab/></text:span><text:span text:style-name="T367">PARA </text:span><text:span text:style-name="T368">ACOMPANHAMENTO E FISCALIZAÇÃO DA EXECUÇÃO DE CONTRATO FIRMADO NO </text:span><text:span text:style-name="T366">MUNICÍPIO.</text:span></text:p>
      </text:section>
      <text:section text:style-name="Sect1" text:name="Section8">
        <text:p text:style-name="P270"/>
        <text:p text:style-name="P271"><text:span text:style-name="T369">O</text:span><text:span text:style-name="T370"> </text:span><text:span text:style-name="T368">SECRETÁRIO</text:span><text:span text:style-name="T371"> </text:span><text:span text:style-name="T368">MUNICIPAL</text:span><text:span text:style-name="T371"> </text:span><text:span text:style-name="T368">DE</text:span><text:span text:style-name="T371"> </text:span><text:span text:style-name="T366">LIMPEZA</text:span></text:p>
        <text:p text:style-name="P272"><text:span text:style-name="T368">URBANA </text:span><text:span text:style-name="T369">de Cachoeiro de Itapemirim, no uso das atribuições delegadas através do Decreto nº 37.511/2026, tendo em vista o que consta no processo </text:span><text:span text:style-name="T368">nº 13.701/2025,</text:span><text:span text:style-name="T372"> </text:span><text:span text:style-name="T368">RESOLVE:</text:span></text:p>
        <text:p text:style-name="P273"/>
        <text:p text:style-name="P274"><text:span text:style-name="T368">Art.</text:span><text:span text:style-name="T367"> </text:span><text:span text:style-name="T368">1º</text:span><text:span text:style-name="T373"> </text:span><text:span text:style-name="T369">Designar</text:span><text:span text:style-name="T374"> </text:span><text:span text:style-name="T369">os</text:span><text:span text:style-name="T374"> </text:span><text:span text:style-name="T369">servidores</text:span><text:span text:style-name="T375"> </text:span><text:span text:style-name="T368">DEIVID</text:span><text:span text:style-name="T367"> </text:span><text:span text:style-name="T368">SANTOS DE</text:span><text:span text:style-name="T376"> </text:span><text:span text:style-name="T368">OLIVEIRA</text:span><text:span text:style-name="T377"> </text:span><text:span text:style-name="T368">e</text:span><text:span text:style-name="T376"> </text:span><text:span text:style-name="T368">JOSÉ</text:span><text:span text:style-name="T376"> </text:span><text:span text:style-name="T368">LUIZ</text:span><text:span text:style-name="T376"> </text:span><text:span text:style-name="T368">LEAL</text:span><text:span text:style-name="T376"> </text:span><text:span text:style-name="T368">DAROS,</text:span><text:span text:style-name="T378"> </text:span><text:span text:style-name="T369">lotados</text:span><text:span text:style-name="T379"> </text:span><text:span text:style-name="T369">na</text:span><text:span text:style-name="T379"> </text:span><text:span text:style-name="T369">SELIMP,</text:span><text:span text:style-name="T379"> </text:span><text:span text:style-name="T374">para</text:span></text:p>
        <text:p text:style-name="P275"><text:span text:style-name="T369">acompanhamento</text:span><text:span text:style-name="T380"> </text:span><text:span text:style-name="T369">e</text:span><text:span text:style-name="T381"> </text:span><text:span text:style-name="T369">fiscalização</text:span><text:span text:style-name="T380"> </text:span><text:span text:style-name="T369">da</text:span><text:span text:style-name="T381"> </text:span><text:span text:style-name="T369">execução</text:span><text:span text:style-name="T380"> </text:span><text:span text:style-name="T369">do</text:span><text:span text:style-name="T380"> </text:span><text:span text:style-name="T369">serviço</text:span><text:span text:style-name="T380"> </text:span><text:span text:style-name="T369">constante</text:span><text:span text:style-name="T381"> </text:span><text:span text:style-name="T369">no</text:span><text:span text:style-name="T380"> </text:span><text:span text:style-name="T369">Contrato descrito abaixo.</text:span></text:p>
        <text:p text:style-name="P276"/>
        <table:table table:name="Table7" table:style-name="Table7">
          <table:table-column table:style-name="Table7.A"/>
          <table:table-column table:style-name="Table7.B"/>
          <table:table-column table:style-name="Table7.C"/>
          <table:table-column table:style-name="Table7.D"/>
          <table:table-row table:style-name="Table7.1">
            <table:table-cell table:style-name="Table7.A1" office:value-type="string">
              <text:p text:style-name="P277"><text:span text:style-name="T218">CONTRATO</text:span><text:span text:style-name="T218"/></text:p>
            </table:table-cell>
            <table:table-cell table:style-name="Table7.A1" office:value-type="string">
              <text:p text:style-name="P278"><text:span text:style-name="T218">CONTRATADA</text:span><text:span text:style-name="T218"/></text:p>
            </table:table-cell>
            <table:table-cell table:style-name="Table7.A1" office:value-type="string">
              <text:p text:style-name="P279"><text:span text:style-name="T218">OBJETO</text:span><text:span text:style-name="T218"/></text:p>
            </table:table-cell>
            <table:table-cell table:style-name="Table7.A1" office:value-type="string">
              <text:p text:style-name="P280"><text:span text:style-name="T219">PROC. </text:span><text:span text:style-name="T221">Nº</text:span></text:p>
            </table:table-cell>
          </table:table-row>
          <table:table-row table:style-name="Table7.2">
            <table:table-cell table:style-name="Table7.A2" office:value-type="string">
              <text:p text:style-name="P281"/>
              <text:p text:style-name="P282"><text:span text:style-name="T219">Nº </text:span><text:span text:style-name="T218">157/2025</text:span></text:p>
              <text:p text:style-name="P283"><text:span text:style-name="T322">05/11/2025</text:span><text:span text:style-name="T322"/></text:p>
            </table:table-cell>
            <table:table-cell table:style-name="Table7.A2" office:value-type="string">
              <text:p text:style-name="P284"/>
            </table:table-cell>
            <table:table-cell table:style-name="Table7.A1" table:number-rows-spanned="6" office:value-type="string">
              <text:p text:style-name="P285"/>
              <text:p text:style-name="P286"><text:span text:style-name="T226">Prestação</text:span><text:span text:style-name="T382"> </text:span><text:span text:style-name="T226">de</text:span><text:span text:style-name="T382"> </text:span><text:span text:style-name="T226">Serviços</text:span><text:span text:style-name="T382"> </text:span><text:span text:style-name="T226">de</text:span><text:span text:style-name="T382"> </text:span><text:span text:style-name="T226">Coleta</text:span><text:span text:style-name="T382"> </text:span><text:span text:style-name="T226">dos</text:span><text:span text:style-name="T382"> </text:span><text:span text:style-name="T226">Resíduos</text:span><text:span text:style-name="T227"> </text:span><text:span text:style-name="T226">Sólidos Urbanos de Cachoeiro de</text:span><text:span text:style-name="T227"> </text:span><text:span text:style-name="T226">Itapemirim/ES,</text:span><text:span text:style-name="T383"> </text:span><text:span text:style-name="T226">para</text:span><text:span text:style-name="T383"> </text:span><text:span text:style-name="T226">atender</text:span><text:span text:style-name="T383"> </text:span><text:span text:style-name="T226">às</text:span><text:span text:style-name="T383"> </text:span><text:span text:style-name="T226">demandas</text:span><text:span text:style-name="T383"> </text:span><text:span text:style-name="T226">da</text:span><text:span text:style-name="T227"> </text:span><text:span text:style-name="T226">Prefeitura de Cachoeiro de Itapemirim</text:span></text:p>
              <text:p text:style-name="P170"/>
              <text:p text:style-name="P287"/>
              <text:p text:style-name="P288"><text:span text:style-name="T226">Transferência</text:span><text:span text:style-name="T383"> </text:span><text:span text:style-name="T226">de</text:span><text:span text:style-name="T383"> </text:span><text:span text:style-name="T226">responsabilidade</text:span><text:span text:style-name="T383"> </text:span><text:span text:style-name="T226">e</text:span><text:span text:style-name="T383"> </text:span><text:span text:style-name="T226">gestão</text:span><text:span text:style-name="T227"> </text:span><text:span text:style-name="T226">do Contrato, da Secretaria Municipal de</text:span><text:span text:style-name="T227"> </text:span><text:span text:style-name="T226">Manutenção e Serviços - SEMMAT para a</text:span><text:span text:style-name="T227"> </text:span><text:span text:style-name="T226">SECRETARIA MUNICIPAL DE LIMPEZA</text:span></text:p>
              <text:p text:style-name="P289"><text:span text:style-name="T226">URBANA - SELIMP, em razão dos serviços</text:span><text:span text:style-name="T227"> </text:span><text:span text:style-name="T226">contratados serem de competência dessa</text:span><text:span text:style-name="T227"> </text:span><text:span text:style-name="T226">secretaria e em decorrência do</text:span><text:span text:style-name="T227"> </text:span><text:span text:style-name="T226">desmembramento</text:span><text:span text:style-name="T228"> </text:span><text:span text:style-name="T226">administrativo</text:span><text:span text:style-name="T228"> </text:span><text:span text:style-name="T226">promovido</text:span><text:span text:style-name="T227"> </text:span><text:span text:style-name="T226">pela Lei nº 8.169/2025</text:span></text:p>
            </table:table-cell>
            <table:table-cell table:style-name="Table7.A2" office:value-type="string">
              <text:p text:style-name="P284"/>
            </table:table-cell>
          </table:table-row>
          <table:table-row table:style-name="Table7.3">
            <table:table-cell table:style-name="Table7.A3" office:value-type="string">
              <text:p text:style-name="P290"><text:span text:style-name="T219">1º Termo de</text:span><text:span text:style-name="T324"> </text:span><text:span text:style-name="T218">Apostilamento</text:span><text:span text:style-name="T324"> </text:span><text:span text:style-name="T322">14/05/2026</text:span></text:p>
            </table:table-cell>
            <table:table-cell table:style-name="Table7.A3" office:value-type="string">
              <text:p text:style-name="P284"/>
            </table:table-cell>
            <table:covered-table-cell table:style-name="Table7.C3"/>
            <table:table-cell table:style-name="Table7.A3" office:value-type="string">
              <text:p text:style-name="P284"/>
            </table:table-cell>
          </table:table-row>
          <table:table-row table:style-name="Table7.4">
            <table:table-cell table:style-name="Table7.A3" office:value-type="string">
              <text:p text:style-name="P170"/>
              <text:p text:style-name="P237"/>
              <text:p text:style-name="P291"><text:span text:style-name="T226">2º TERMO DE</text:span><text:span text:style-name="T227"> </text:span><text:span text:style-name="T322">APOSTILAMENTO</text:span><text:span text:style-name="T227"> </text:span><text:span text:style-name="T226">PARA</text:span><text:span text:style-name="T383"> </text:span><text:span text:style-name="T322">INCLUSÃO</text:span></text:p>
            </table:table-cell>
            <table:table-cell table:style-name="Table7.A3" office:value-type="string">
              <text:p text:style-name="P292"><text:span text:style-name="T219">CTA</text:span><text:span text:style-name="T323"> </text:span><text:span text:style-name="T219">EMPREENDIMENTOS</text:span><text:span text:style-name="T324"> </text:span><text:span text:style-name="T321">LTDA</text:span></text:p>
            </table:table-cell>
            <table:covered-table-cell table:style-name="Table7.C3"/>
            <table:table-cell table:style-name="Table7.A3" office:value-type="string">
              <text:p text:style-name="P293"/>
              <text:p text:style-name="P294"><text:span text:style-name="T218">13701/2025</text:span><text:span text:style-name="T218"/></text:p>
            </table:table-cell>
          </table:table-row>
          <table:table-row table:style-name="Table7.5">
            <table:table-cell table:style-name="Table7.A3" office:value-type="string">
              <text:p text:style-name="P295"><text:span text:style-name="T226">DE</text:span><text:span text:style-name="T384"> </text:span><text:span text:style-name="T322">DOTAÇÃO</text:span></text:p>
            </table:table-cell>
            <table:table-cell table:style-name="Table7.A3" office:value-type="string">
              <text:p text:style-name="P284"/>
            </table:table-cell>
            <table:covered-table-cell table:style-name="Table7.C3"/>
            <table:table-cell table:style-name="Table7.A3" office:value-type="string">
              <text:p text:style-name="P284"/>
            </table:table-cell>
          </table:table-row>
          <table:table-row table:style-name="Table7.6">
            <table:table-cell table:style-name="Table7.A3" office:value-type="string">
              <text:p text:style-name="P296"><text:span text:style-name="T322">ORÇAMENTÁRIA</text:span><text:span text:style-name="T322"/></text:p>
            </table:table-cell>
            <table:table-cell table:style-name="Table7.A3" office:value-type="string">
              <text:p text:style-name="P297"/>
            </table:table-cell>
            <table:covered-table-cell table:style-name="Table7.C3"/>
            <table:table-cell table:style-name="Table7.A3" office:value-type="string">
              <text:p text:style-name="P297"/>
            </table:table-cell>
          </table:table-row>
          <table:table-row table:style-name="Table7.7">
            <table:table-cell table:style-name="Table7.C3" office:value-type="string">
              <text:p text:style-name="P298"><text:span text:style-name="T322">27/05/2026</text:span><text:span text:style-name="T322"/></text:p>
            </table:table-cell>
            <table:table-cell table:style-name="Table7.C3" office:value-type="string">
              <text:p text:style-name="P284"/>
            </table:table-cell>
            <table:covered-table-cell table:style-name="Table7.C3"/>
            <table:table-cell table:style-name="Table7.C3" office:value-type="string">
              <text:p text:style-name="P284"/>
            </table:table-cell>
          </table:table-row>
        </table:table>
        <text:p text:style-name="P299"/>
        <text:p text:style-name="P300"><text:span text:style-name="T368">Art.</text:span><text:span text:style-name="T385"> </text:span><text:span text:style-name="T368">2°</text:span><text:span text:style-name="T386"> </text:span><text:span text:style-name="T369">Caberá</text:span><text:span text:style-name="T387"> </text:span><text:span text:style-name="T369">aos</text:span><text:span text:style-name="T387"> </text:span><text:span text:style-name="T369">fiscais</text:span><text:span text:style-name="T387"> </text:span><text:span text:style-name="T369">do</text:span><text:span text:style-name="T387"> </text:span><text:span text:style-name="T369">contrato</text:span><text:span text:style-name="T387"> </text:span><text:span text:style-name="T369">e,</text:span><text:span text:style-name="T387"> </text:span><text:span text:style-name="T369">nos</text:span><text:span text:style-name="T387"> </text:span><text:span text:style-name="T369">seus afastamentos</text:span><text:span text:style-name="T388"> </text:span><text:span text:style-name="T369">e</text:span><text:span text:style-name="T388"> </text:span><text:span text:style-name="T369">seus</text:span><text:span text:style-name="T388"> </text:span><text:span text:style-name="T369">impedimentos</text:span><text:span text:style-name="T388"> </text:span><text:span text:style-name="T369">legais,</text:span><text:span text:style-name="T388"> </text:span><text:span text:style-name="T369">ao</text:span><text:span text:style-name="T388"> </text:span><text:span text:style-name="T369">seu</text:span><text:span text:style-name="T388"> </text:span><text:span text:style-name="T369">substituto,</text:span><text:span text:style-name="T388"> </text:span><text:span text:style-name="T369">em</text:span><text:span text:style-name="T388"> </text:span><text:span text:style-name="T369">especial:</text:span></text:p>
        <text:list text:style-name="WWNum2">
          <text:list-item>
            <text:p text:style-name="P301"><text:span text:style-name="T369">- Prestar apoio técnico e operacional ao gestor do contrato com informações pertinentes às suas competências;</text:span><text:span text:style-name="T369"/></text:p>
          </text:list-item>
          <text:list-item>
            <text:p text:style-name="P302"><text:span text:style-name="T369">-</text:span><text:span text:style-name="T387"> </text:span><text:span text:style-name="T369">Anotar</text:span><text:span text:style-name="T387"> </text:span><text:span text:style-name="T369">no</text:span><text:span text:style-name="T387"> </text:span><text:span text:style-name="T369">histórico</text:span><text:span text:style-name="T387"> </text:span><text:span text:style-name="T369">de</text:span><text:span text:style-name="T387"> </text:span><text:span text:style-name="T369">gerenciamento</text:span><text:span text:style-name="T387"> </text:span><text:span text:style-name="T369">do</text:span><text:span text:style-name="T387"> </text:span><text:span text:style-name="T369">contrato</text:span><text:span text:style-name="T387"> </text:span><text:span text:style-name="T369">todas</text:span><text:span text:style-name="T387"> </text:span><text:span text:style-name="T369">as ocorrências relacionadas à execução do contrato, com a descrição do que for necessário</text:span><text:span text:style-name="T388"> </text:span><text:span text:style-name="T369">para</text:span><text:span text:style-name="T388"> </text:span><text:span text:style-name="T369">a</text:span><text:span text:style-name="T388"> </text:span><text:span text:style-name="T369">regularização</text:span><text:span text:style-name="T388"> </text:span><text:span text:style-name="T369">das</text:span><text:span text:style-name="T388"> </text:span><text:span text:style-name="T369">faltas</text:span><text:span text:style-name="T388"> </text:span><text:span text:style-name="T369">ou</text:span><text:span text:style-name="T388"> </text:span><text:span text:style-name="T369">dos</text:span><text:span text:style-name="T388"> </text:span><text:span text:style-name="T369">defeitos</text:span><text:span text:style-name="T388"> </text:span><text:span text:style-name="T369">observados;</text:span></text:p>
          </text:list-item>
          <text:list-item>
            <text:p text:style-name="P303"><text:span text:style-name="T369">- Emitir notificações para a correção de rotinas ou de qualquer inexatidão ou irregularidade constatada, com a definição de prazo para a correção;</text:span><text:span text:style-name="T369"/></text:p>
          </text:list-item>
          <text:list-item>
            <text:p text:style-name="P304"><text:span text:style-name="T369">-</text:span><text:span text:style-name="T389"> </text:span><text:span text:style-name="T369">Informar</text:span><text:span text:style-name="T389"> </text:span><text:span text:style-name="T369">ao</text:span><text:span text:style-name="T389"> </text:span><text:span text:style-name="T369">gestor</text:span><text:span text:style-name="T389"> </text:span><text:span text:style-name="T369">do</text:span><text:span text:style-name="T389"> </text:span><text:span text:style-name="T369">contato,</text:span><text:span text:style-name="T389"> </text:span><text:span text:style-name="T369">em</text:span><text:span text:style-name="T389"> </text:span><text:span text:style-name="T369">tempo</text:span><text:span text:style-name="T389"> </text:span><text:span text:style-name="T369">hábil,</text:span><text:span text:style-name="T389"> </text:span><text:span text:style-name="T369">a</text:span><text:span text:style-name="T389"> </text:span><text:span text:style-name="T369">situação que demandar decisão ou adoção de medidas que ultrapassem a sua competência, para que adote as medidas necessárias e saneadoras, se for o </text:span><text:span text:style-name="T375">caso;</text:span></text:p>
          </text:list-item>
        </text:list>
      </text:section>
      <text:p text:style-name="P305"/>
      <text:p text:style-name="P194"/>
      <text:p text:style-name="P306"/>
      <text:list text:continue-numbering="true" text:style-name="WWNum2">
        <text:list-item>
          <text:p text:style-name="P307"><text:span text:style-name="T238">- Comunicar imediatamente ao</text:span><text:span text:style-name="T239"> </text:span><text:span text:style-name="T238">gestor do contrato quaisquer ocorrências que possam inviabilizar a execução do contrato nas datas </text:span><text:span text:style-name="T239">estabelecidas;</text:span></text:p>
        </text:list-item>
        <text:list-item>
          <text:p text:style-name="P308"><text:span text:style-name="T240">-</text:span><text:span text:style-name="T244"> </text:span><text:span text:style-name="T240">Fiscalizar a execução do contrato</text:span><text:span text:style-name="T244"> </text:span><text:span text:style-name="T240">para</text:span><text:span text:style-name="T244"> </text:span><text:span text:style-name="T240">que sejam cumpridas as condições estabelecidas, de modo a assegurar os melhores resultados para a administração, com a conferência das notas fiscais e das documentações exigidas para o pagamento e, após o ateste, que certifica o recebimento</text:span><text:span text:style-name="T244"> </text:span><text:span text:style-name="T240">provisório,</text:span><text:span text:style-name="T244"> </text:span><text:span text:style-name="T240">encaminhar</text:span><text:span text:style-name="T244"> </text:span><text:span text:style-name="T240">ao</text:span><text:span text:style-name="T390"> </text:span><text:span text:style-name="T240">gestor</text:span><text:span text:style-name="T244"> </text:span><text:span text:style-name="T240">de</text:span><text:span text:style-name="T245"> </text:span><text:span text:style-name="T240">contrato</text:span><text:span text:style-name="T244"> </text:span><text:span text:style-name="T240">para</text:span><text:span text:style-name="T244"> </text:span><text:span text:style-name="T240">ratificação;</text:span></text:p>
        </text:list-item>
        <text:list-item>
          <text:p text:style-name="P309"><text:span text:style-name="T238">- Comunicar ao gestor do contrato, em tempo hábil, o término do contrato sob sua responsabilidade, com vistas </text:span><text:span text:style-name="T391">à </text:span><text:span text:style-name="T238">renovação tempestiva ou </text:span><text:span text:style-name="T255">à </text:span><text:span text:style-name="T238">prorrogação contratual;</text:span></text:p>
        </text:list-item>
        <text:list-item>
          <text:p text:style-name="P310"><text:span text:style-name="T238">-</text:span><text:span text:style-name="T239"> </text:span><text:span text:style-name="T238">Participar da atualização do relatório de riscos durante a fase de gestão do contrato, em conjunto com o fiscal administrativo e com o setorial, conforme o disposto no inciso VII</text:span><text:span text:style-name="T392"> </text:span><text:span text:style-name="T238">do art. 20;</text:span></text:p>
        </text:list-item>
        <text:list-item>
          <text:p text:style-name="P311"><text:span text:style-name="T238">- Auxiliar o gestor do contrato com as informações necessárias,</text:span><text:span text:style-name="T254"> </text:span><text:span text:style-name="T238">na</text:span><text:span text:style-name="T249"> </text:span><text:span text:style-name="T238">elaboração</text:span><text:span text:style-name="T250"> </text:span><text:span text:style-name="T238">do</text:span><text:span text:style-name="T247"> </text:span><text:span text:style-name="T238">documento</text:span><text:span text:style-name="T250"> </text:span><text:span text:style-name="T238">comprobatório</text:span><text:span text:style-name="T239"> </text:span><text:span text:style-name="T238">da</text:span><text:span text:style-name="T393"> </text:span><text:span text:style-name="T238">avaliação</text:span><text:span text:style-name="T248"> </text:span><text:span text:style-name="T238">realizada na fiscalização do cumprimento de obrigações assumidas pelo contratado, conforme o disposto no inciso VIII do art. 20; e</text:span></text:p>
        </text:list-item>
        <text:list-item>
          <text:p text:style-name="P312"><text:span text:style-name="T238">- Realizar o recebimento provisório do objeto do contrato referido no art</text:span><text:span text:style-name="T394">. </text:span><text:span text:style-name="T238">24.</text:span></text:p>
        </text:list-item>
      </text:list>
      <text:p text:style-name="P313"/>
      <text:p text:style-name="P314"><text:span text:style-name="T258">Art. 3º </text:span><text:span text:style-name="T259">Os fiscais nomeados deverão providenciar cópia do contrato, do edital, do projeto básico ou do termo de referência,</text:span><text:span text:style-name="T260"> </text:span><text:span text:style-name="T259">da</text:span><text:span text:style-name="T260"> </text:span><text:span text:style-name="T259">proposta</text:span><text:span text:style-name="T260"> </text:span><text:span text:style-name="T259">da</text:span><text:span text:style-name="T260"> </text:span><text:span text:style-name="T259">empresa</text:span><text:span text:style-name="T260"> </text:span><text:span text:style-name="T259">vencedora</text:span><text:span text:style-name="T260"> </text:span><text:span text:style-name="T259">da</text:span><text:span text:style-name="T260"> </text:span><text:span text:style-name="T259">licitação,</text:span><text:span text:style-name="T260"> </text:span><text:span text:style-name="T259">sem</text:span><text:span text:style-name="T260"> </text:span><text:span text:style-name="T259">prejuízo</text:span><text:span text:style-name="T260"> </text:span><text:span text:style-name="T259">de outros documentos que entender</text:span><text:span text:style-name="T260"> </text:span><text:span text:style-name="T259">necessários</text:span><text:span text:style-name="T260"> </text:span><text:span text:style-name="T259">ao exercício da</text:span><text:span text:style-name="T260"> </text:span><text:span text:style-name="T259">fiscalização.</text:span></text:p>
      <text:p text:style-name="P202"/>
      <text:p text:style-name="P315"><text:span text:style-name="T258">Art. 4º </text:span><text:span text:style-name="T259">Em caso de dúvidas, lacunas ou omissões, deverá ser observada a disciplina constante do Decreto Municipal n° 33.881/2025,</text:span><text:span text:style-name="T260"> </text:span><text:span text:style-name="T259">que</text:span><text:span text:style-name="T275"> </text:span><text:span text:style-name="T259">regulamenta</text:span><text:span text:style-name="T260"> </text:span><text:span text:style-name="T259">a</text:span><text:span text:style-name="T265"> </text:span><text:span text:style-name="T259">atuação</text:span><text:span text:style-name="T260"> </text:span><text:span text:style-name="T259">do</text:span><text:span text:style-name="T271"> </text:span><text:span text:style-name="T259">agente</text:span><text:span text:style-name="T265"> </text:span><text:span text:style-name="T259">de</text:span><text:span text:style-name="T395"> </text:span><text:span text:style-name="T259">contratação,</text:span><text:span text:style-name="T260"> </text:span><text:span text:style-name="T259">da</text:span><text:span text:style-name="T265"> </text:span><text:span text:style-name="T259">equipe de apoio, da comissão de contratação,</text:span><text:span text:style-name="T260"> </text:span><text:span text:style-name="T259">bem como dos gestores e fiscais de contrato, no âmbito da Administração Pública Direta e Indireta do Município de Cachoeiro</text:span><text:span text:style-name="T260"> </text:span><text:span text:style-name="T259">de Itapemirim,</text:span><text:span text:style-name="T260"> </text:span><text:span text:style-name="T259">além</text:span><text:span text:style-name="T260"> </text:span><text:span text:style-name="T259">de</text:span><text:span text:style-name="T260"> </text:span><text:span text:style-name="T259">estabelecer</text:span><text:span text:style-name="T260"> </text:span><text:span text:style-name="T259">outras</text:span><text:span text:style-name="T260"> </text:span><text:span text:style-name="T259">providências</text:span><text:span text:style-name="T260"> </text:span><text:span text:style-name="T259">correlatas.</text:span></text:p>
      <text:p text:style-name="P316"/>
      <text:p text:style-name="P317"><text:span text:style-name="T396">Art.</text:span><text:span text:style-name="T397"> </text:span><text:span text:style-name="T396">5°</text:span><text:span text:style-name="T398"> </text:span><text:span text:style-name="T354">Ficam</text:span><text:span text:style-name="T399"> </text:span><text:span text:style-name="T354">revogadas</text:span><text:span text:style-name="T400"> </text:span><text:span text:style-name="T354">as</text:span><text:span text:style-name="T401"> </text:span><text:span text:style-name="T354">disposições</text:span><text:span text:style-name="T402"> </text:span><text:span text:style-name="T354">em contrário, em especial a </text:span><text:span text:style-name="T403">Portaria n° 1.089/2026.</text:span></text:p>
      <text:p text:style-name="P257"/>
      <text:p text:style-name="P318"/>
      <text:p text:style-name="P319"><text:span text:style-name="T252">Cachoeiro</text:span><text:span text:style-name="T404"> </text:span><text:span text:style-name="T252">de</text:span><text:span text:style-name="T405"> </text:span><text:span text:style-name="T252">Itapemirim/ES,</text:span><text:span text:style-name="T406"> </text:span><text:span text:style-name="T252">17</text:span><text:span text:style-name="T407"> </text:span><text:span text:style-name="T252">de</text:span><text:span text:style-name="T408"> </text:span><text:span text:style-name="T252">agosto</text:span><text:span text:style-name="T409"> </text:span><text:span text:style-name="T252">de</text:span><text:span text:style-name="T409"> </text:span><text:span text:style-name="T410">2026.</text:span></text:p>
      <text:p text:style-name="P260"/>
      <text:p text:style-name="P260"/>
      <text:p text:style-name="P261"/>
      <text:p text:style-name="P320"><text:span text:style-name="T411">LUCIANO</text:span><text:span text:style-name="T412"> </text:span><text:span text:style-name="T411">BAPTISTA</text:span><text:span text:style-name="T413"> </text:span><text:span text:style-name="T411">OLIVEIRA</text:span><text:span text:style-name="T414"> </text:span><text:span text:style-name="T411">JUNIOR</text:span></text:p>
      <text:p text:style-name="P321"><text:span text:style-name="T294">Secretário</text:span><text:span text:style-name="T415"> </text:span><text:span text:style-name="T294">Municipal</text:span><text:span text:style-name="T416"> </text:span><text:span text:style-name="T294">de</text:span><text:span text:style-name="T417"> </text:span><text:span text:style-name="T294">Limpeza</text:span><text:span text:style-name="T418"> </text:span><text:span text:style-name="T294">Urbana</text:span><text:span text:style-name="T419"> </text:span><text:span text:style-name="T299">(Interino)</text:span></text:p>
      <text:p text:style-name="P322"/>
      <text:p text:style-name="P323"/>
      <text:p text:style-name="P324"/>
      <text:p text:style-name="P325"><text:span text:style-name="T420">PORTARIA</text:span><text:span text:style-name="T421"> </text:span><text:span text:style-name="T420">Nº</text:span><text:span text:style-name="T422"> 1.742/2026</text:span></text:p>
      <text:p text:style-name="P326"/>
      <text:p text:style-name="P327"><text:span text:style-name="T423">DISPÕE SOBRE ALTERAÇÃO DE PERÍODO</text:span><text:span text:style-name="T424"> </text:span><text:span text:style-name="T423">DE</text:span><text:span text:style-name="T425"> </text:span><text:span text:style-name="T423">FÉRIAS</text:span><text:span text:style-name="T426"> </text:span><text:span text:style-name="T423">DE</text:span><text:span text:style-name="T425"> </text:span><text:span text:style-name="T426">SERVIDORES.</text:span></text:p>
      <text:p text:style-name="P326"/>
      <text:p text:style-name="P328"><text:span text:style-name="T427">O</text:span><text:span text:style-name="T428"> <text:s/></text:span>SECRETÁRIO<text:span text:style-name="T429"> <text:s/></text:span>MUNICIPAL<text:span text:style-name="T429"> <text:s/></text:span><text:span text:style-name="T134">DE</text:span></text:p>
      <text:p text:style-name="P329"><text:span text:style-name="T430">ADMINISTRAÇÃO </text:span><text:span text:style-name="T431">de Cachoeiro de Itapemirim, Estado do Espírito Santo, no uso de suas atribuições delegadas através dos Decretos nºs. 18.275/2008 e 35.892/2025, </text:span><text:span text:style-name="T430">RESOLVE:</text:span></text:p>
      <text:p text:style-name="P330"/>
      <text:p text:style-name="P331"><text:span text:style-name="T423">Art. 1º </text:span><text:span text:style-name="T432">Alterar a </text:span><text:span text:style-name="T423">Portaria nº 2.245/2025</text:span><text:span text:style-name="T432">, no que se refere ao período de férias dos servidores mencionados na relação anexa.</text:span></text:p>
      <text:p text:style-name="P332"><text:span text:style-name="T423">Art. 2º </text:span><text:span text:style-name="T432">Alterar a </text:span><text:span text:style-name="T423">Portaria nº 1000/2026</text:span><text:span text:style-name="T432">, no que se</text:span><text:span text:style-name="T433"> </text:span><text:span text:style-name="T432">refere</text:span><text:span text:style-name="T433"> </text:span><text:span text:style-name="T432">ao</text:span><text:span text:style-name="T433"> </text:span><text:span text:style-name="T432">período</text:span><text:span text:style-name="T433"> </text:span><text:span text:style-name="T432">de férias do</text:span><text:span text:style-name="T433"> </text:span><text:span text:style-name="T432">servidor</text:span><text:span text:style-name="T433"> </text:span><text:span text:style-name="T432">abaixo.</text:span></text:p>
      <text:p text:style-name="P333"/>
      <table:table table:name="Table8" table:style-name="Table8">
        <table:table-column table:style-name="Table8.A"/>
        <table:table-column table:style-name="Table8.B"/>
        <table:table-column table:style-name="Table8.C"/>
        <table:table-column table:style-name="Table8.D"/>
        <table:table-column table:style-name="Table8.E"/>
        <table:table-column table:style-name="Table8.F"/>
        <table:table-row table:style-name="Table8.1">
          <table:table-cell table:style-name="Table8.A1" table:number-rows-spanned="2" office:value-type="string">
            <text:p text:style-name="P232"/>
            <text:p text:style-name="P334"><text:span text:style-name="T218">SERVIDOR</text:span><text:span text:style-name="T218"/></text:p>
          </table:table-cell>
          <table:table-cell table:style-name="Table8.A1" table:number-rows-spanned="2" office:value-type="string">
            <text:p text:style-name="P232"/>
            <text:p text:style-name="P335"><text:span text:style-name="T218">CARGO</text:span><text:span text:style-name="T218"/></text:p>
          </table:table-cell>
          <table:table-cell table:style-name="Table8.A1" table:number-rows-spanned="2" office:value-type="string">
            <text:p text:style-name="P232"/>
            <text:p text:style-name="P336"><text:span text:style-name="T218">LOTAÇÃO</text:span><text:span text:style-name="T218"/></text:p>
          </table:table-cell>
          <table:table-cell table:style-name="Table8.A1" office:value-type="string">
            <text:p text:style-name="P337"><text:span text:style-name="T219">ONDE</text:span><text:span text:style-name="T221"> </text:span><text:span text:style-name="T219">SE</text:span><text:span text:style-name="T321"> </text:span><text:span text:style-name="T221">LÊ</text:span></text:p>
          </table:table-cell>
          <table:table-cell table:style-name="Table8.A1" office:value-type="string">
            <text:p text:style-name="P338"><text:span text:style-name="T218">LEIA-</text:span><text:span text:style-name="T221">SE</text:span></text:p>
          </table:table-cell>
          <table:table-cell table:style-name="Table8.A1" table:number-rows-spanned="2" office:value-type="string">
            <text:p text:style-name="P232"/>
            <text:p text:style-name="P339"><text:span text:style-name="T219">PROC.</text:span><text:span text:style-name="T434"> </text:span><text:span text:style-name="T221">Nº</text:span></text:p>
          </table:table-cell>
        </table:table-row>
        <table:table-row table:style-name="Table8.2">
          <table:covered-table-cell table:style-name="Table8.A2"/>
          <table:covered-table-cell table:style-name="Table8.A2"/>
          <table:covered-table-cell table:style-name="Table8.A2"/>
          <table:table-cell table:style-name="Table8.A1" office:value-type="string">
            <text:p text:style-name="P340"><text:span text:style-name="T218">PERÍODO</text:span><text:span text:style-name="T435"> </text:span><text:span text:style-name="T218">DE</text:span><text:span text:style-name="T324"> </text:span><text:span text:style-name="T218">FÉRIAS</text:span></text:p>
          </table:table-cell>
          <table:table-cell table:style-name="Table8.A1" office:value-type="string">
            <text:p text:style-name="P341"><text:span text:style-name="T218">PERÍODO</text:span><text:span text:style-name="T324"> </text:span><text:span text:style-name="T219">DE</text:span><text:span text:style-name="T220"> </text:span><text:span text:style-name="T218">FÉRIAS</text:span></text:p>
          </table:table-cell>
          <table:covered-table-cell table:style-name="Table8.A2"/>
        </table:table-row>
        <table:table-row table:style-name="Table8.3">
          <table:table-cell table:style-name="Table8.A1" office:value-type="string">
            <text:p text:style-name="P342"/>
            <text:p text:style-name="P343"><text:span text:style-name="T219">ANTONIA</text:span><text:span text:style-name="T323"> </text:span><text:span text:style-name="T219">MARIA</text:span><text:span text:style-name="T323"> </text:span><text:span text:style-name="T219">DE</text:span><text:span text:style-name="T324"> </text:span><text:span text:style-name="T219">MORI</text:span><text:span text:style-name="T323"> </text:span><text:span text:style-name="T219">CEZARI</text:span></text:p>
          </table:table-cell>
          <table:table-cell table:style-name="Table8.A1" office:value-type="string">
            <text:p text:style-name="P344"/>
            <text:p text:style-name="P345"><text:span text:style-name="T234">NUTRICIONISTA</text:span><text:span text:style-name="T234"/></text:p>
          </table:table-cell>
          <table:table-cell table:style-name="Table8.A1" office:value-type="string">
            <text:p text:style-name="P344"/>
            <text:p text:style-name="P346"><text:span text:style-name="T234">SEMUS</text:span><text:span text:style-name="T234"/></text:p>
          </table:table-cell>
          <table:table-cell table:style-name="Table8.A1" office:value-type="string">
            <text:p text:style-name="P347"><text:span text:style-name="T322">17/08/2026</text:span><text:span text:style-name="T436"> </text:span><text:span text:style-name="T437">a</text:span></text:p>
            <text:p text:style-name="P348"><text:span text:style-name="T322">31/8/2026</text:span><text:span text:style-name="T438"> </text:span><text:span text:style-name="T437">e</text:span></text:p>
            <text:p text:style-name="P349"><text:span text:style-name="T322">01/12/2026</text:span><text:span text:style-name="T436"> </text:span><text:span text:style-name="T437">a</text:span></text:p>
            <text:p text:style-name="P350"><text:span text:style-name="T322">15/12/2026</text:span><text:span text:style-name="T322"/></text:p>
          </table:table-cell>
          <table:table-cell table:style-name="Table8.A1" office:value-type="string">
            <text:p text:style-name="P351"><text:span text:style-name="T322">17/08/2026</text:span><text:span text:style-name="T436"> </text:span><text:span text:style-name="T437">a</text:span></text:p>
            <text:p text:style-name="P352"><text:span text:style-name="T322">31/08/2026</text:span><text:span text:style-name="T322"/></text:p>
            <text:p text:style-name="P353"><text:span text:style-name="T322">30/11/2026</text:span><text:span text:style-name="T436"> </text:span><text:span text:style-name="T437">a</text:span></text:p>
            <text:p text:style-name="P352"><text:span text:style-name="T322">14/12/2026</text:span><text:span text:style-name="T322"/></text:p>
          </table:table-cell>
          <table:table-cell table:style-name="Table8.A1" office:value-type="string">
            <text:p text:style-name="P344"/>
            <text:p text:style-name="P354"><text:span text:style-name="T218">60564/2026</text:span><text:span text:style-name="T218"/></text:p>
          </table:table-cell>
        </table:table-row>
      </table:table>
      <text:p text:style-name="P355"><text:span text:style-name="T423">Art.</text:span><text:span text:style-name="T439"> </text:span><text:span text:style-name="T423">3º</text:span><text:span text:style-name="T440"> </text:span><text:span text:style-name="T432">Esta</text:span><text:span text:style-name="T441"> </text:span><text:span text:style-name="T432">Portaria</text:span><text:span text:style-name="T442"> </text:span><text:span text:style-name="T432">entrará</text:span><text:span text:style-name="T443"> </text:span><text:span text:style-name="T432">em</text:span><text:span text:style-name="T441"> </text:span><text:span text:style-name="T432">vigor</text:span><text:span text:style-name="T442"> </text:span><text:span text:style-name="T444">na</text:span></text:p>
      <text:p text:style-name="P325"><text:span text:style-name="T432">data</text:span><text:span text:style-name="T445"> </text:span><text:span text:style-name="T432">de</text:span><text:span text:style-name="T433"> </text:span><text:span text:style-name="T432">sua</text:span><text:span text:style-name="T445"> publicação.</text:span></text:p>
      <text:p text:style-name="P356"/>
      <text:p text:style-name="P356"/>
      <text:p text:style-name="P356"/>
      <text:p text:style-name="P357"/>
      <text:p text:style-name="P358"><text:span text:style-name="T432">Cachoeiro</text:span><text:span text:style-name="T444"> </text:span><text:span text:style-name="T432">de</text:span><text:span text:style-name="T446"> </text:span><text:span text:style-name="T432">Itapemirim/ES,</text:span><text:span text:style-name="T447"> </text:span><text:span text:style-name="T432">18</text:span><text:span text:style-name="T447"> </text:span><text:span text:style-name="T432">de</text:span><text:span text:style-name="T446"> </text:span><text:span text:style-name="T432">agosto</text:span><text:span text:style-name="T447"> </text:span><text:span text:style-name="T432">de</text:span><text:span text:style-name="T447"> </text:span><text:span text:style-name="T445">2026.</text:span></text:p>
      <text:p text:style-name="P359"/>
      <text:p text:style-name="P360">ROGÉRIO<text:span text:style-name="T448"> </text:span>DA<text:span text:style-name="T133"> </text:span>SILVA<text:span text:style-name="T449"> </text:span><text:span text:style-name="T133">ATHAYDE</text:span></text:p>
      <text:p text:style-name="P361"><text:span text:style-name="T430">Secretário</text:span><text:span text:style-name="T450"> </text:span><text:span text:style-name="T430">Municipal</text:span><text:span text:style-name="T451"> </text:span><text:span text:style-name="T430">de</text:span><text:span text:style-name="T452"> </text:span><text:span text:style-name="T453">Administração</text:span></text:p>
      <text:p text:style-name="P362"/>
      <text:p text:style-name="P363"/>
      <text:p text:style-name="P363"/>
      <text:p text:style-name="P364"/>
      <text:p text:style-name="P365"><text:span text:style-name="T454"><text:s/></text:span><text:span text:style-name="T455">RELAÇÃO</text:span><text:span text:style-name="T456"> </text:span><text:span text:style-name="T455">ANEXA</text:span><text:span text:style-name="T456"> </text:span><text:span text:style-name="T455">A</text:span><text:span text:style-name="T457"> </text:span><text:span text:style-name="T455">PORTARIA</text:span><text:span text:style-name="T458"> </text:span><text:span text:style-name="T455">Nº</text:span><text:span text:style-name="T459"> </text:span><text:span text:style-name="T460">1.742/2026</text:span></text:p>
      <text:p text:style-name="P366"/>
      <table:table table:name="Table9" table:style-name="Table9">
        <table:table-column table:style-name="Table9.A"/>
        <table:table-column table:style-name="Table9.B"/>
        <table:table-column table:style-name="Table9.C"/>
        <table:table-column table:style-name="Table9.D"/>
        <table:table-column table:style-name="Table9.E"/>
        <table:table-column table:style-name="Table9.F"/>
        <table:table-row table:style-name="Table9.1">
          <table:table-cell table:style-name="Table9.A1" table:number-rows-spanned="2" office:value-type="string">
            <text:p text:style-name="P367"/>
            <text:p text:style-name="P368"><text:span text:style-name="T461">SERVIDORES</text:span><text:span text:style-name="T461"/></text:p>
          </table:table-cell>
          <table:table-cell table:style-name="Table9.A1" table:number-rows-spanned="2" office:value-type="string">
            <text:p text:style-name="P367"/>
            <text:p text:style-name="P369"><text:span text:style-name="T462">CARGO</text:span><text:span text:style-name="T462"/></text:p>
          </table:table-cell>
          <table:table-cell table:style-name="Table9.A1" table:number-rows-spanned="2" office:value-type="string">
            <text:p text:style-name="P367"/>
            <text:p text:style-name="P370"><text:span text:style-name="T461">LOTAÇÃO</text:span><text:span text:style-name="T461"/></text:p>
          </table:table-cell>
          <table:table-cell table:style-name="Table9.A1" office:value-type="string">
            <text:p text:style-name="P371"><text:span text:style-name="T463">ONDE</text:span><text:span text:style-name="T464"> </text:span><text:span text:style-name="T463">SE</text:span><text:span text:style-name="T465"> </text:span><text:span text:style-name="T466">LÊ</text:span></text:p>
          </table:table-cell>
          <table:table-cell table:style-name="Table9.A1" office:value-type="string">
            <text:p text:style-name="P372"><text:span text:style-name="T467">LEIA-</text:span><text:span text:style-name="T466">SE</text:span></text:p>
          </table:table-cell>
          <table:table-cell table:style-name="Table9.A1" table:number-rows-spanned="2" office:value-type="string">
            <text:p text:style-name="P367"/>
            <text:p text:style-name="P373"><text:span text:style-name="T467">PROC.</text:span><text:span text:style-name="T468"> </text:span><text:span text:style-name="T466">Nº</text:span></text:p>
          </table:table-cell>
        </table:table-row>
        <table:table-row table:style-name="Table9.2">
          <table:covered-table-cell table:style-name="Table9.A2"/>
          <table:covered-table-cell table:style-name="Table9.A2"/>
          <table:covered-table-cell table:style-name="Table9.A2"/>
          <table:table-cell table:style-name="Table9.A1" office:value-type="string">
            <text:p text:style-name="P374"><text:span text:style-name="T467">PERÍODO</text:span><text:span text:style-name="T469"> </text:span><text:span text:style-name="T467">DE</text:span><text:span text:style-name="T470"> </text:span><text:span text:style-name="T461">FÉRIAS</text:span></text:p>
          </table:table-cell>
          <table:table-cell table:style-name="Table9.A1" office:value-type="string">
            <text:p text:style-name="P375"><text:span text:style-name="T471">PERÍODO</text:span><text:span text:style-name="T472"> </text:span><text:span text:style-name="T471">DE</text:span><text:span text:style-name="T473"> </text:span><text:span text:style-name="T471">FÉRIAS</text:span></text:p>
          </table:table-cell>
          <table:covered-table-cell table:style-name="Table9.A2"/>
        </table:table-row>
        <table:table-row table:style-name="Table9.3">
          <table:table-cell table:style-name="Table9.A1" office:value-type="string">
            <text:p text:style-name="P376"/>
            <text:p text:style-name="P377"><text:span text:style-name="T463">ALCY</text:span><text:span text:style-name="T474"> </text:span><text:span text:style-name="T467">DIAS</text:span><text:span text:style-name="T475"> </text:span><text:span text:style-name="T461">RODRIGUES</text:span></text:p>
          </table:table-cell>
          <table:table-cell table:style-name="Table9.A1" office:value-type="string">
            <text:p text:style-name="P378"><text:span text:style-name="T463">GERENTE</text:span><text:span text:style-name="T462"> </text:span><text:span text:style-name="T463">ADJUNTO</text:span><text:span text:style-name="T462"> </text:span><text:span text:style-name="T467">DE</text:span><text:span text:style-name="T473"> </text:span><text:span text:style-name="T476">EVENTOS </text:span><text:span text:style-name="T477">OFICIAIS </text:span><text:span text:style-name="T476">E</text:span><text:span text:style-name="T473"> </text:span><text:span text:style-name="T478">CERIMONIAL</text:span></text:p>
          </table:table-cell>
          <table:table-cell table:style-name="Table9.A1" office:value-type="string">
            <text:p text:style-name="P376"/>
            <text:p text:style-name="P379"><text:span text:style-name="T462">SEMGOV</text:span><text:span text:style-name="T462"/></text:p>
          </table:table-cell>
          <table:table-cell table:style-name="Table9.A1" office:value-type="string">
            <text:p text:style-name="P380"><text:span text:style-name="T479">02/02/2026</text:span><text:span text:style-name="T480"> </text:span><text:span text:style-name="T481">a</text:span></text:p>
            <text:p text:style-name="P381"><text:span text:style-name="T482">16/02/2026</text:span><text:span text:style-name="T483"> </text:span><text:span text:style-name="T484">e</text:span></text:p>
            <text:p text:style-name="P382"><text:span text:style-name="T479">16/10/2026</text:span><text:span text:style-name="T485"> </text:span><text:span text:style-name="T481">a</text:span></text:p>
            <text:p text:style-name="P383"><text:span text:style-name="T486">30/10/2026</text:span><text:span text:style-name="T486"/></text:p>
          </table:table-cell>
          <table:table-cell table:style-name="Table9.A1" office:value-type="string">
            <text:p text:style-name="P384"><text:span text:style-name="T479">02/02/2026</text:span><text:span text:style-name="T487"> </text:span><text:span text:style-name="T481">a</text:span></text:p>
            <text:p text:style-name="P385"><text:span text:style-name="T488">16/02/2026</text:span><text:span text:style-name="T489"> </text:span><text:span text:style-name="T490">e</text:span></text:p>
            <text:p text:style-name="P386"><text:span text:style-name="T491">16/12/2026</text:span><text:span text:style-name="T492"> </text:span><text:span text:style-name="T481">a</text:span></text:p>
            <text:p text:style-name="P387"><text:span text:style-name="T486">30/12/2026</text:span><text:span text:style-name="T486"/></text:p>
          </table:table-cell>
          <table:table-cell table:style-name="Table9.A1" office:value-type="string">
            <text:p text:style-name="P376"/>
            <text:p text:style-name="P388"><text:span text:style-name="T493">60392/2026</text:span><text:span text:style-name="T493"/></text:p>
          </table:table-cell>
        </table:table-row>
        <table:table-row table:style-name="Table9.4">
          <table:table-cell table:style-name="Table9.A1" office:value-type="string">
            <text:p text:style-name="P389"><text:span text:style-name="T467">ALYNE</text:span><text:span text:style-name="T494"> </text:span><text:span text:style-name="T463">LANCHINE</text:span><text:span text:style-name="T495"> </text:span><text:span text:style-name="T462">QUEIROZ</text:span></text:p>
          </table:table-cell>
          <table:table-cell table:style-name="Table9.A1" office:value-type="string">
            <text:p text:style-name="P390"><text:span text:style-name="T467">TÉCNICO</text:span><text:span text:style-name="T496"> </text:span><text:span text:style-name="T467">DE</text:span><text:span text:style-name="T497"> </text:span><text:span text:style-name="T461">ENFERMAGEM</text:span></text:p>
          </table:table-cell>
          <table:table-cell table:style-name="Table9.A1" office:value-type="string">
            <text:p text:style-name="P391"><text:span text:style-name="T462">SEMUS</text:span><text:span text:style-name="T462"/></text:p>
          </table:table-cell>
          <table:table-cell table:style-name="Table9.A1" office:value-type="string">
            <text:p text:style-name="P392"><text:span text:style-name="T479">01/10/2026</text:span><text:span text:style-name="T480"> </text:span><text:span text:style-name="T481">a</text:span></text:p>
            <text:p text:style-name="P393"><text:span text:style-name="T486">30/10/2026</text:span><text:span text:style-name="T486"/></text:p>
          </table:table-cell>
          <table:table-cell table:style-name="Table9.A1" office:value-type="string">
            <text:p text:style-name="P394"><text:span text:style-name="T479">04/01/2027</text:span><text:span text:style-name="T480"> </text:span><text:span text:style-name="T481">a</text:span></text:p>
            <text:p text:style-name="P395"><text:span text:style-name="T488">02/02/2027</text:span><text:span text:style-name="T488"/></text:p>
          </table:table-cell>
          <table:table-cell table:style-name="Table9.A1" office:value-type="string">
            <text:p text:style-name="P396"><text:span text:style-name="T493">60594/2026</text:span><text:span text:style-name="T493"/></text:p>
          </table:table-cell>
        </table:table-row>
        <table:table-row table:style-name="Table9.5">
          <table:table-cell table:style-name="Table9.A1" office:value-type="string">
            <text:p text:style-name="P397"><text:span text:style-name="T463">ANNA</text:span><text:span text:style-name="T462"> </text:span><text:span text:style-name="T467">PAULA</text:span><text:span text:style-name="T461"> </text:span><text:span text:style-name="T463">CORNÉLIO</text:span><text:span text:style-name="T498"> </text:span><text:span text:style-name="T463">DA SILVA</text:span><text:span text:style-name="T499"> </text:span><text:span text:style-name="T463">ALBERNAZ</text:span></text:p>
          </table:table-cell>
          <table:table-cell table:style-name="Table9.A1" office:value-type="string">
            <text:p text:style-name="P398"><text:span text:style-name="T467">AGENTE</text:span><text:span text:style-name="T500"> </text:span><text:span text:style-name="T463">COMUNITÁRIO</text:span><text:span text:style-name="T498"> </text:span><text:span text:style-name="T467">DE </text:span><text:span text:style-name="T463">SAÚDE</text:span></text:p>
          </table:table-cell>
          <table:table-cell table:style-name="Table9.A1" office:value-type="string">
            <text:p text:style-name="P399"><text:span text:style-name="T462">SEMUS</text:span><text:span text:style-name="T462"/></text:p>
          </table:table-cell>
          <table:table-cell table:style-name="Table9.A1" office:value-type="string">
            <text:p text:style-name="P400"><text:span text:style-name="T501">lº/12/2026</text:span><text:span text:style-name="T502"> </text:span><text:span text:style-name="T503">a</text:span></text:p>
            <text:p text:style-name="P393"><text:span text:style-name="T486">31/12/2026</text:span><text:span text:style-name="T486"/></text:p>
          </table:table-cell>
          <table:table-cell table:style-name="Table9.A1" office:value-type="string">
            <text:p text:style-name="P384"><text:span text:style-name="T479">04/01/2027</text:span><text:span text:style-name="T480"> </text:span><text:span text:style-name="T481">a</text:span></text:p>
            <text:p text:style-name="P387"><text:span text:style-name="T488">02/02/2027</text:span><text:span text:style-name="T488"/></text:p>
          </table:table-cell>
          <table:table-cell table:style-name="Table9.A1" office:value-type="string">
            <text:p text:style-name="P401"><text:span text:style-name="T504">61205/2026</text:span><text:span text:style-name="T504"/></text:p>
          </table:table-cell>
        </table:table-row>
        <table:table-row table:style-name="Table9.6">
          <table:table-cell table:style-name="Table9.A1" office:value-type="string">
            <text:p text:style-name="P402"/>
            <text:p text:style-name="P403"><text:span text:style-name="T467">BÁRBARA</text:span><text:span text:style-name="T505"> </text:span><text:span text:style-name="T463">DI</text:span><text:span text:style-name="T506"> </text:span><text:span text:style-name="T463">FINI</text:span><text:span text:style-name="T474"> </text:span><text:span text:style-name="T463">XAVIER</text:span><text:span text:style-name="T507"> </text:span><text:span text:style-name="T508">PAES</text:span></text:p>
          </table:table-cell>
          <table:table-cell table:style-name="Table9.A1" office:value-type="string">
            <text:p text:style-name="P402"/>
            <text:p text:style-name="P404"><text:span text:style-name="T461">PROCURADOR</text:span><text:span text:style-name="T461"/></text:p>
          </table:table-cell>
          <table:table-cell table:style-name="Table9.A1" office:value-type="string">
            <text:p text:style-name="P402"/>
            <text:p text:style-name="P405"><text:span text:style-name="T466">PGM</text:span><text:span text:style-name="T466"/></text:p>
          </table:table-cell>
          <table:table-cell table:style-name="Table9.A1" office:value-type="string">
            <text:p text:style-name="P406"/>
            <text:p text:style-name="P407"><text:span text:style-name="T479">01/09/2026</text:span><text:span text:style-name="T480"> </text:span><text:span text:style-name="T481">a</text:span></text:p>
            <text:p text:style-name="P393"><text:span text:style-name="T486">30/09/2026</text:span><text:span text:style-name="T486"/></text:p>
          </table:table-cell>
          <table:table-cell table:style-name="Table9.A1" office:value-type="string">
            <text:p text:style-name="P408"><text:span text:style-name="T479">04/01/2027</text:span><text:span text:style-name="T480"> </text:span><text:span text:style-name="T481">a</text:span></text:p>
            <text:p text:style-name="P409"><text:span text:style-name="T488">18/01/2027</text:span><text:span text:style-name="T489"> </text:span><text:span text:style-name="T490">e</text:span></text:p>
            <text:p text:style-name="P410"><text:span text:style-name="T479">05/04/2027</text:span><text:span text:style-name="T480"> </text:span><text:span text:style-name="T481">a</text:span></text:p>
            <text:p text:style-name="P411"><text:span text:style-name="T486">19/04/2027</text:span><text:span text:style-name="T486"/></text:p>
          </table:table-cell>
          <table:table-cell table:style-name="Table9.A1" office:value-type="string">
            <text:p text:style-name="P402"/>
            <text:p text:style-name="P412"><text:span text:style-name="T504">56293/2026</text:span><text:span text:style-name="T504"/></text:p>
          </table:table-cell>
        </table:table-row>
        <table:table-row table:style-name="Table9.5">
          <table:table-cell table:style-name="Table9.A1" office:value-type="string">
            <text:p text:style-name="P413"><text:span text:style-name="T467">BEATRIZ</text:span><text:span text:style-name="T509"> </text:span><text:span text:style-name="T463">SANTOS</text:span><text:span text:style-name="T510"> </text:span><text:span text:style-name="T461">RIBEIRO</text:span></text:p>
          </table:table-cell>
          <table:table-cell table:style-name="Table9.A1" office:value-type="string">
            <text:p text:style-name="P414"><text:span text:style-name="T478">AUXILIAR</text:span><text:span text:style-name="T511"> </text:span><text:span text:style-name="T478">ADMINISTRATIVO,</text:span></text:p>
          </table:table-cell>
          <table:table-cell table:style-name="Table9.A1" office:value-type="string">
            <text:p text:style-name="P415"><text:span text:style-name="T462">SEMAD</text:span><text:span text:style-name="T462"/></text:p>
          </table:table-cell>
          <table:table-cell table:style-name="Table9.A1" office:value-type="string">
            <text:p text:style-name="P416"><text:span text:style-name="T512">01/10/2026</text:span><text:span text:style-name="T513"> </text:span><text:span text:style-name="T481">a</text:span></text:p>
            <text:p text:style-name="P393"><text:span text:style-name="T486">30/10/2026</text:span><text:span text:style-name="T486"/></text:p>
          </table:table-cell>
          <table:table-cell table:style-name="Table9.A1" office:value-type="string">
            <text:p text:style-name="P417"><text:span text:style-name="T491">14/09/2026</text:span><text:span text:style-name="T492"> </text:span><text:span text:style-name="T481">a</text:span></text:p>
            <text:p text:style-name="P411"><text:span text:style-name="T488">13/10/2026</text:span><text:span text:style-name="T488"/></text:p>
          </table:table-cell>
          <table:table-cell table:style-name="Table9.A1" office:value-type="string">
            <text:p text:style-name="P418"><text:span text:style-name="T504">42972/2026</text:span><text:span text:style-name="T504"/></text:p>
          </table:table-cell>
        </table:table-row>
        <table:table-row table:style-name="Table9.6">
          <table:table-cell table:style-name="Table9.A1" office:value-type="string">
            <text:p text:style-name="P419"/>
            <text:p text:style-name="P420"><text:span text:style-name="T467">DELCIANE</text:span><text:span text:style-name="T514"> </text:span><text:span text:style-name="T467">ROCHA</text:span><text:span text:style-name="T509"> </text:span><text:span text:style-name="T508">LIMA</text:span></text:p>
          </table:table-cell>
          <table:table-cell table:style-name="Table9.A1" office:value-type="string">
            <text:p text:style-name="P419"/>
            <text:p text:style-name="P421"><text:span text:style-name="T477">AUXILIAR</text:span><text:span text:style-name="T515"> </text:span><text:span text:style-name="T478">ADMINISTRATIVO</text:span></text:p>
          </table:table-cell>
          <table:table-cell table:style-name="Table9.A1" office:value-type="string">
            <text:p text:style-name="P419"/>
            <text:p text:style-name="P422"><text:span text:style-name="T462">SEMUS</text:span><text:span text:style-name="T462"/></text:p>
          </table:table-cell>
          <table:table-cell table:style-name="Table9.A1" office:value-type="string">
            <text:p text:style-name="P423"><text:span text:style-name="T516">16/9/2026</text:span><text:span text:style-name="T517"> </text:span><text:span text:style-name="T481">a</text:span></text:p>
            <text:p text:style-name="P424"><text:span text:style-name="T518">30/9/2026</text:span><text:span text:style-name="T519"> </text:span><text:span text:style-name="T490">e</text:span></text:p>
            <text:p text:style-name="P382"><text:span text:style-name="T479">16/12/2026</text:span><text:span text:style-name="T485"> </text:span><text:span text:style-name="T481">a</text:span></text:p>
            <text:p text:style-name="P393"><text:span text:style-name="T486">30/12/2026</text:span><text:span text:style-name="T486"/></text:p>
          </table:table-cell>
          <table:table-cell table:style-name="Table9.A1" office:value-type="string">
            <text:p text:style-name="P425"/>
            <text:p text:style-name="P426"><text:span text:style-name="T479">01/12/2026</text:span><text:span text:style-name="T487"> </text:span><text:span text:style-name="T481">a</text:span></text:p>
            <text:p text:style-name="P395"><text:span text:style-name="T486">30/12/2026</text:span><text:span text:style-name="T486"/></text:p>
          </table:table-cell>
          <table:table-cell table:style-name="Table9.A1" office:value-type="string">
            <text:p text:style-name="P419"/>
            <text:p text:style-name="P427"><text:span text:style-name="T493">61026/2026</text:span><text:span text:style-name="T493"/></text:p>
          </table:table-cell>
        </table:table-row>
        <table:table-row table:style-name="Table9.5">
          <table:table-cell table:style-name="Table9.A1" office:value-type="string">
            <text:p text:style-name="P428"><text:span text:style-name="T520">GIL</text:span><text:span text:style-name="T521"> </text:span><text:span text:style-name="T522">RIZO</text:span></text:p>
          </table:table-cell>
          <table:table-cell table:style-name="Table9.A1" office:value-type="string">
            <text:p text:style-name="P429"><text:span text:style-name="T523">OPER�DOR </text:span><text:span text:style-name="T524">DE</text:span><text:span text:style-name="T525"> </text:span><text:span text:style-name="T524">MÁQUINAS</text:span><text:span text:style-name="T526"> </text:span><text:span text:style-name="T524">E</text:span><text:span text:style-name="T527"> </text:span><text:span text:style-name="T523">VEICULOS </text:span><text:span text:style-name="T524">ESPECIAIS</text:span></text:p>
          </table:table-cell>
          <table:table-cell table:style-name="Table9.A1" office:value-type="string">
            <text:p text:style-name="P430"><text:span text:style-name="T462">SEMMAT</text:span><text:span text:style-name="T462"/></text:p>
          </table:table-cell>
          <table:table-cell table:style-name="Table9.A1" office:value-type="string">
            <text:p text:style-name="P431"><text:span text:style-name="T512">01/12/2026</text:span><text:span text:style-name="T513"> </text:span><text:span text:style-name="T481">a</text:span></text:p>
            <text:p text:style-name="P383"><text:span text:style-name="T486">30/12/2026</text:span><text:span text:style-name="T486"/></text:p>
          </table:table-cell>
          <table:table-cell table:style-name="Table9.A1" office:value-type="string">
            <text:p text:style-name="P432"><text:span text:style-name="T482">4/1/2027</text:span><text:span text:style-name="T528"> </text:span><text:span text:style-name="T503">a</text:span></text:p>
            <text:p text:style-name="P433"><text:span text:style-name="T486">2/2/2027</text:span><text:span text:style-name="T486"/></text:p>
          </table:table-cell>
          <table:table-cell table:style-name="Table9.A1" office:value-type="string">
            <text:p text:style-name="P434"><text:span text:style-name="T493">60176/2026</text:span><text:span text:style-name="T493"/></text:p>
          </table:table-cell>
        </table:table-row>
        <table:table-row table:style-name="Table9.6">
          <table:table-cell table:style-name="Table9.A1" office:value-type="string">
            <text:p text:style-name="P419"/>
            <text:p text:style-name="P420"><text:span text:style-name="T467">JOSÉ</text:span><text:span text:style-name="T529"> </text:span><text:span text:style-name="T463">GERALDO</text:span><text:span text:style-name="T510"> </text:span><text:span text:style-name="T467">DE</text:span><text:span text:style-name="T461"> </text:span><text:span text:style-name="T462">SOUZA</text:span></text:p>
          </table:table-cell>
          <table:table-cell table:style-name="Table9.A1" office:value-type="string">
            <text:p text:style-name="P435"/>
            <text:p text:style-name="P436"><text:span text:style-name="T463">AUDITOR </text:span><text:span text:style-name="T467">FISCAL </text:span><text:span text:style-name="T463">DE</text:span><text:span text:style-name="T498"> </text:span><text:span text:style-name="T461">POSTURAS</text:span></text:p>
          </table:table-cell>
          <table:table-cell table:style-name="Table9.A1" office:value-type="string">
            <text:p text:style-name="P419"/>
            <text:p text:style-name="P437"><text:span text:style-name="T462">SEMDURB</text:span><text:span text:style-name="T462"/></text:p>
          </table:table-cell>
          <table:table-cell table:style-name="Table9.A1" office:value-type="string">
            <text:p text:style-name="P425"/>
            <text:p text:style-name="P407"><text:span text:style-name="T479">01/09/2026</text:span><text:span text:style-name="T480"> </text:span><text:span text:style-name="T530">a</text:span></text:p>
            <text:p text:style-name="P393"><text:span text:style-name="T486">30/09/2026</text:span><text:span text:style-name="T486"/></text:p>
          </table:table-cell>
          <table:table-cell table:style-name="Table9.A1" office:value-type="string">
            <text:p text:style-name="P438"><text:span text:style-name="T479">05/10/2026</text:span><text:span text:style-name="T487"> </text:span><text:span text:style-name="T481">a</text:span></text:p>
            <text:p text:style-name="P439"><text:span text:style-name="T488">19/10/2026</text:span><text:span text:style-name="T489"> </text:span><text:span text:style-name="T490">e</text:span></text:p>
            <text:p text:style-name="P440"><text:span text:style-name="T491">11/1/2027</text:span><text:span text:style-name="T531"> </text:span><text:span text:style-name="T481">a</text:span></text:p>
            <text:p text:style-name="P441"><text:span text:style-name="T486">25/01/2027</text:span><text:span text:style-name="T486"/></text:p>
          </table:table-cell>
          <table:table-cell table:style-name="Table9.A1" office:value-type="string">
            <text:p text:style-name="P419"/>
            <text:p text:style-name="P412"><text:span text:style-name="T504">51182/2026</text:span><text:span text:style-name="T504"/></text:p>
          </table:table-cell>
        </table:table-row>
        <table:table-row table:style-name="Table9.5">
          <table:table-cell table:style-name="Table9.A1" office:value-type="string">
            <text:p text:style-name="P442"><text:span text:style-name="T467">JULIA</text:span><text:span text:style-name="T514"> </text:span><text:span text:style-name="T463">PEREIRA</text:span><text:span text:style-name="T474"> </text:span><text:span text:style-name="T532">MIRANDA</text:span></text:p>
            <text:p text:style-name="P443"><text:span text:style-name="T477">DE</text:span><text:span text:style-name="T533"> </text:span><text:span text:style-name="T478">SOUZA</text:span></text:p>
          </table:table-cell>
          <table:table-cell table:style-name="Table9.A1" office:value-type="string">
            <text:p text:style-name="P444"><text:span text:style-name="T477">AUXILIAR</text:span><text:span text:style-name="T534"> </text:span><text:span text:style-name="T476">DE</text:span><text:span text:style-name="T535"> </text:span><text:span text:style-name="T477">SERVIÇOS</text:span><text:span text:style-name="T511"> </text:span><text:span text:style-name="T467">PUBLICOS</text:span><text:span text:style-name="T536"> </text:span><text:span text:style-name="T462">MUNICIPAIS</text:span></text:p>
          </table:table-cell>
          <table:table-cell table:style-name="Table9.A1" office:value-type="string">
            <text:p text:style-name="P445"><text:span text:style-name="T537">SEME</text:span><text:span text:style-name="T537"/></text:p>
          </table:table-cell>
          <table:table-cell table:style-name="Table9.A1" office:value-type="string">
            <text:p text:style-name="P446"><text:span text:style-name="T512">01/10/2026</text:span><text:span text:style-name="T513"> </text:span><text:span text:style-name="T530">a</text:span></text:p>
            <text:p text:style-name="P393"><text:span text:style-name="T486">30/10/2026</text:span><text:span text:style-name="T486"/></text:p>
          </table:table-cell>
          <table:table-cell table:style-name="Table9.A1" office:value-type="string">
            <text:p text:style-name="P447"><text:span text:style-name="T479">04/01/2027</text:span><text:span text:style-name="T480"> </text:span><text:span text:style-name="T481">a</text:span></text:p>
            <text:p text:style-name="P395"><text:span text:style-name="T486">02/02/2027</text:span><text:span text:style-name="T486"/></text:p>
          </table:table-cell>
          <table:table-cell table:style-name="Table9.A1" office:value-type="string">
            <text:p text:style-name="P448"><text:span text:style-name="T504">59128/2026</text:span><text:span text:style-name="T504"/></text:p>
          </table:table-cell>
        </table:table-row>
        <table:table-row table:style-name="Table9.4">
          <table:table-cell table:style-name="Table9.A1" office:value-type="string">
            <text:p text:style-name="P449"><text:span text:style-name="T467">MARIA</text:span><text:span text:style-name="T538"> </text:span><text:span text:style-name="T463">CECILIA</text:span><text:span text:style-name="T464"> </text:span><text:span text:style-name="T463">COSTA</text:span><text:span text:style-name="T539"> </text:span><text:span text:style-name="T462">NASSUR</text:span></text:p>
          </table:table-cell>
          <table:table-cell table:style-name="Table9.A1" office:value-type="string">
            <text:p text:style-name="P450"><text:span text:style-name="T463">CIRURGIÃO</text:span><text:span text:style-name="T474"> </text:span><text:span text:style-name="T467">DENTISTA</text:span><text:span text:style-name="T470"> </text:span><text:span text:style-name="T463">CLÍNICO GERAL</text:span></text:p>
          </table:table-cell>
          <table:table-cell table:style-name="Table9.A1" office:value-type="string">
            <text:p text:style-name="P451"><text:span text:style-name="T462">SEMUS</text:span><text:span text:style-name="T462"/></text:p>
          </table:table-cell>
          <table:table-cell table:style-name="Table9.A1" office:value-type="string">
            <text:p text:style-name="P452"><text:span text:style-name="T479">01/12/2026</text:span><text:span text:style-name="T480"> </text:span><text:span text:style-name="T481">a</text:span></text:p>
            <text:p text:style-name="P383"><text:span text:style-name="T486">30/12/2026</text:span><text:span text:style-name="T486"/></text:p>
          </table:table-cell>
          <table:table-cell table:style-name="Table9.A1" office:value-type="string">
            <text:p text:style-name="P453"><text:span text:style-name="T491">16/12/2026</text:span><text:span text:style-name="T492"> </text:span><text:span text:style-name="T481">a</text:span></text:p>
            <text:p text:style-name="P454"><text:span text:style-name="T488">14/01/2027</text:span><text:span text:style-name="T488"/></text:p>
          </table:table-cell>
          <table:table-cell table:style-name="Table9.A1" office:value-type="string">
            <text:p text:style-name="P455"><text:span text:style-name="T504">56541/2026</text:span><text:span text:style-name="T504"/></text:p>
          </table:table-cell>
        </table:table-row>
        <table:table-row table:style-name="Table9.4">
          <table:table-cell table:style-name="Table9.A1" office:value-type="string">
            <text:p text:style-name="P428"><text:span text:style-name="T463">RENATA</text:span><text:span text:style-name="T540"> </text:span><text:span text:style-name="T467">FRICKS</text:span><text:span text:style-name="T541"> </text:span><text:span text:style-name="T467">DOS</text:span><text:span text:style-name="T542"> </text:span><text:span text:style-name="T462">SANTOS</text:span></text:p>
          </table:table-cell>
          <table:table-cell table:style-name="Table9.A1" office:value-type="string">
            <text:p text:style-name="P456"><text:span text:style-name="T461">PSICÓLOGO</text:span><text:span text:style-name="T461"/></text:p>
          </table:table-cell>
          <table:table-cell table:style-name="Table9.A1" office:value-type="string">
            <text:p text:style-name="P415"><text:span text:style-name="T462">SEMAD</text:span><text:span text:style-name="T462"/></text:p>
          </table:table-cell>
          <table:table-cell table:style-name="Table9.A1" office:value-type="string">
            <text:p text:style-name="P416"><text:span text:style-name="T512">03/11/2026</text:span><text:span text:style-name="T513"> </text:span><text:span text:style-name="T481">a</text:span></text:p>
            <text:p text:style-name="P393"><text:span text:style-name="T488">02/12/2026</text:span><text:span text:style-name="T488"/></text:p>
          </table:table-cell>
          <table:table-cell table:style-name="Table9.A1" office:value-type="string">
            <text:p text:style-name="P457"><text:span text:style-name="T482">08//09/2026</text:span><text:span text:style-name="T543"> </text:span><text:span text:style-name="T503">a</text:span></text:p>
            <text:p text:style-name="P395"><text:span text:style-name="T488">07/10/2026</text:span><text:span text:style-name="T488"/></text:p>
          </table:table-cell>
          <table:table-cell table:style-name="Table9.A1" office:value-type="string">
            <text:p text:style-name="P458"><text:span text:style-name="T504">58359/2026</text:span><text:span text:style-name="T504"/></text:p>
          </table:table-cell>
        </table:table-row>
        <table:table-row table:style-name="Table9.5">
          <table:table-cell table:style-name="Table9.A1" office:value-type="string">
            <text:p text:style-name="P459"><text:span text:style-name="T467">ROSENY</text:span><text:span text:style-name="T514"> </text:span><text:span text:style-name="T463">VARGAS</text:span><text:span text:style-name="T495"> </text:span><text:span text:style-name="T467">DA</text:span><text:span text:style-name="T541"> </text:span><text:span text:style-name="T463">SILVA</text:span><text:span text:style-name="T474"> </text:span><text:span text:style-name="T462">CAMPOS</text:span></text:p>
          </table:table-cell>
          <table:table-cell table:style-name="Table9.A1" office:value-type="string">
            <text:p text:style-name="P460"><text:span text:style-name="T463">AJUDANTE</text:span><text:span text:style-name="T544"> </text:span><text:span text:style-name="T537">GERAL</text:span></text:p>
          </table:table-cell>
          <table:table-cell table:style-name="Table9.A1" office:value-type="string">
            <text:p text:style-name="P461"><text:span text:style-name="T462">SEMGOV</text:span><text:span text:style-name="T462"/></text:p>
          </table:table-cell>
          <table:table-cell table:style-name="Table9.A1" office:value-type="string">
            <text:p text:style-name="P462"><text:span text:style-name="T512">03/11/2026</text:span><text:span text:style-name="T513"> </text:span><text:span text:style-name="T481">a</text:span></text:p>
            <text:p text:style-name="P393"><text:span text:style-name="T486">02/12/2026</text:span><text:span text:style-name="T486"/></text:p>
          </table:table-cell>
          <table:table-cell table:style-name="Table9.A1" office:value-type="string">
            <text:p text:style-name="P463"><text:span text:style-name="T479">15/02/2027</text:span><text:span text:style-name="T545"> </text:span><text:span text:style-name="T481">a</text:span></text:p>
            <text:p text:style-name="P411"><text:span text:style-name="T488">16/03/2027</text:span><text:span text:style-name="T488"/></text:p>
          </table:table-cell>
          <table:table-cell table:style-name="Table9.A1" office:value-type="string">
            <text:p text:style-name="P464"><text:span text:style-name="T493">56748/2026</text:span><text:span text:style-name="T493"/></text:p>
          </table:table-cell>
        </table:table-row>
        <table:table-row table:style-name="Table9.6">
          <table:table-cell table:style-name="Table9.A1" office:value-type="string">
            <text:p text:style-name="P465"/>
            <text:p text:style-name="P466"><text:span text:style-name="T463">SANDRA</text:span><text:span text:style-name="T546"> </text:span><text:span text:style-name="T463">CORREA</text:span><text:span text:style-name="T465"> </text:span><text:span text:style-name="T508">BUZON</text:span></text:p>
          </table:table-cell>
          <table:table-cell table:style-name="Table9.A1" office:value-type="string">
            <text:p text:style-name="P467"/>
            <text:p text:style-name="P468"><text:span text:style-name="T477">AUXILIAR</text:span><text:span text:style-name="T534"> </text:span><text:span text:style-name="T477">DE</text:span><text:span text:style-name="T547"> </text:span><text:span text:style-name="T477">SERVIÇOS</text:span><text:span text:style-name="T511"> </text:span><text:span text:style-name="T467">PUBLICOS</text:span><text:span text:style-name="T536"> </text:span><text:span text:style-name="T462">MUNICIPAIS</text:span></text:p>
          </table:table-cell>
          <table:table-cell table:style-name="Table9.A1" office:value-type="string">
            <text:p text:style-name="P465"/>
            <text:p text:style-name="P469"><text:span text:style-name="T462">SEMMA</text:span><text:span text:style-name="T462"/></text:p>
          </table:table-cell>
          <table:table-cell table:style-name="Table9.A1" office:value-type="string">
            <text:p text:style-name="P470"/>
            <text:p text:style-name="P407"><text:span text:style-name="T512">01/09/2026</text:span><text:span text:style-name="T513"> </text:span><text:span text:style-name="T481">a</text:span></text:p>
            <text:p text:style-name="P393"><text:span text:style-name="T486">30/09/2026</text:span><text:span text:style-name="T486"/></text:p>
          </table:table-cell>
          <table:table-cell table:style-name="Table9.A1" office:value-type="string">
            <text:p text:style-name="P471"><text:span text:style-name="T491">14/09/2026</text:span><text:span text:style-name="T492"> </text:span><text:span text:style-name="T481">a</text:span></text:p>
            <text:p text:style-name="P472"><text:span text:style-name="T486">28/09/2026</text:span><text:span text:style-name="T548"> </text:span><text:span text:style-name="T490">e</text:span></text:p>
            <text:p text:style-name="P410"><text:span text:style-name="T479">04/01/2026</text:span><text:span text:style-name="T487"> </text:span><text:span text:style-name="T481">a</text:span></text:p>
            <text:p text:style-name="P454"><text:span text:style-name="T486">18/01/2026</text:span><text:span text:style-name="T486"/></text:p>
          </table:table-cell>
          <table:table-cell table:style-name="Table9.A1" office:value-type="string">
            <text:p text:style-name="P465"/>
            <text:p text:style-name="P427"><text:span text:style-name="T493">60298/2026</text:span><text:span text:style-name="T493"/></text:p>
          </table:table-cell>
        </table:table-row>
        <table:table-row table:style-name="Table9.5">
          <table:table-cell table:style-name="Table9.A1" office:value-type="string">
            <text:p text:style-name="P473"><text:span text:style-name="T463">SOLANGE</text:span><text:span text:style-name="T549"> </text:span><text:span text:style-name="T463">CARVAL</text:span><text:span text:style-name="T550">H</text:span><text:span text:style-name="T463">O</text:span><text:span text:style-name="T544"> </text:span><text:span text:style-name="T462">VOLPATO</text:span></text:p>
          </table:table-cell>
          <table:table-cell table:style-name="Table9.A1" office:value-type="string">
            <text:p text:style-name="P474"><text:span text:style-name="T463">CIRURGIÃO</text:span><text:span text:style-name="T474"> </text:span><text:span text:style-name="T463">DENTISTA</text:span><text:span text:style-name="T498"> </text:span><text:span text:style-name="T463">CLÍNICO GERAL</text:span></text:p>
          </table:table-cell>
          <table:table-cell table:style-name="Table9.A1" office:value-type="string">
            <text:p text:style-name="P475"><text:span text:style-name="T462">SEMUS</text:span><text:span text:style-name="T462"/></text:p>
          </table:table-cell>
          <table:table-cell table:style-name="Table9.A1" office:value-type="string">
            <text:p text:style-name="P476"><text:span text:style-name="T479">03/11/2026</text:span><text:span text:style-name="T551"> </text:span><text:span text:style-name="T481">a</text:span></text:p>
            <text:p text:style-name="P393"><text:span text:style-name="T486">02/12/2026</text:span><text:span text:style-name="T486"/></text:p>
          </table:table-cell>
          <table:table-cell table:style-name="Table9.A1" office:value-type="string">
            <text:p text:style-name="P463"><text:span text:style-name="T491">19/10/2026</text:span><text:span text:style-name="T492"> </text:span><text:span text:style-name="T481">a</text:span></text:p>
            <text:p text:style-name="P411"><text:span text:style-name="T486">17/11/2026</text:span><text:span text:style-name="T486"/></text:p>
          </table:table-cell>
          <table:table-cell table:style-name="Table9.A1" office:value-type="string">
            <text:p text:style-name="P477"><text:span text:style-name="T504">48022/2026</text:span><text:span text:style-name="T504"/></text:p>
          </table:table-cell>
        </table:table-row>
        <table:table-row table:style-name="Table9.6">
          <table:table-cell table:style-name="Table9.A1" office:value-type="string">
            <text:p text:style-name="P478"/>
            <text:p text:style-name="P479"><text:span text:style-name="T463">VANDERLEIA</text:span><text:span text:style-name="T552"> </text:span><text:span text:style-name="T467">BARBOSA</text:span><text:span text:style-name="T470"> </text:span><text:span text:style-name="T463">SILVA</text:span><text:span text:style-name="T553"> </text:span><text:span text:style-name="T463">VIEIRA</text:span></text:p>
          </table:table-cell>
          <table:table-cell table:style-name="Table9.A1" office:value-type="string">
            <text:p text:style-name="P478"/>
            <text:p text:style-name="P480"><text:span text:style-name="T467">GEREN</text:span><text:span text:style-name="T550">T</text:span><text:span text:style-name="T467">E</text:span><text:span text:style-name="T554"> </text:span><text:span text:style-name="T467">DE</text:span><text:span text:style-name="T554"> </text:span><text:span text:style-name="T467">PRODUÇÃO</text:span><text:span text:style-name="T470"> </text:span><text:span text:style-name="T467">E</text:span><text:span text:style-name="T554"> </text:span><text:span text:style-name="T467">INSUMOS</text:span></text:p>
          </table:table-cell>
          <table:table-cell table:style-name="Table9.A1" office:value-type="string">
            <text:p text:style-name="P465"/>
            <text:p text:style-name="P481"><text:span text:style-name="T462">SEMMAT</text:span><text:span text:style-name="T462"/></text:p>
          </table:table-cell>
          <table:table-cell table:style-name="Table9.A1" office:value-type="string">
            <text:p text:style-name="P470"/>
            <text:p text:style-name="P482"><text:span text:style-name="T512">01/12/2026</text:span><text:span text:style-name="T513"> </text:span><text:span text:style-name="T481">a</text:span></text:p>
            <text:p text:style-name="P483"><text:span text:style-name="T486">30/12/2026</text:span><text:span text:style-name="T486"/></text:p>
          </table:table-cell>
          <table:table-cell table:style-name="Table9.A1" office:value-type="string">
            <text:p text:style-name="P471"><text:span text:style-name="T491">16/09/2026</text:span><text:span text:style-name="T492"> </text:span><text:span text:style-name="T481">a</text:span></text:p>
            <text:p text:style-name="P484"><text:span text:style-name="T486">31/09/2026</text:span><text:span text:style-name="T555"> </text:span><text:span text:style-name="T490">e</text:span></text:p>
            <text:p text:style-name="P410"><text:span text:style-name="T479">01/12/2026</text:span><text:span text:style-name="T487"> </text:span><text:span text:style-name="T481">a</text:span></text:p>
            <text:p text:style-name="P411"><text:span text:style-name="T488">15/12/2026</text:span><text:span text:style-name="T488"/></text:p>
          </table:table-cell>
          <table:table-cell table:style-name="Table9.A1" office:value-type="string">
            <text:p text:style-name="P485"/>
            <text:p text:style-name="P486"><text:span text:style-name="T493">58933/2026</text:span><text:span text:style-name="T493"/></text:p>
          </table:table-cell>
        </table:table-row>
        <table:table-row table:style-name="Table9.5">
          <table:table-cell table:style-name="Table9.A1" office:value-type="string">
            <text:p text:style-name="P487"><text:span text:style-name="T477">VANTUIL</text:span><text:span text:style-name="T556"> </text:span><text:span text:style-name="T478">VIEIRA</text:span></text:p>
          </table:table-cell>
          <table:table-cell table:style-name="Table9.A1" office:value-type="string">
            <text:p text:style-name="P488"><text:span text:style-name="T463">AJUDANTE</text:span><text:span text:style-name="T544"> </text:span><text:span text:style-name="T537">GERAL</text:span></text:p>
          </table:table-cell>
          <table:table-cell table:style-name="Table9.A1" office:value-type="string">
            <text:p text:style-name="P489"><text:span text:style-name="T461">SEMMAT</text:span><text:span text:style-name="T461"/></text:p>
          </table:table-cell>
          <table:table-cell table:style-name="Table9.A1" office:value-type="string">
            <text:p text:style-name="P490"><text:span text:style-name="T479">01/12/2026</text:span><text:span text:style-name="T480"> </text:span><text:span text:style-name="T557">à</text:span></text:p>
            <text:p text:style-name="P491"><text:span text:style-name="T486">30/12/2026</text:span><text:span text:style-name="T486"/></text:p>
          </table:table-cell>
          <table:table-cell table:style-name="Table9.A1" office:value-type="string">
            <text:p text:style-name="P438"><text:span text:style-name="T479">03/05/2027</text:span><text:span text:style-name="T480"> </text:span><text:span text:style-name="T481">a</text:span></text:p>
            <text:p text:style-name="P395"><text:span text:style-name="T488">01/06/2027</text:span><text:span text:style-name="T488"/></text:p>
          </table:table-cell>
          <table:table-cell table:style-name="Table9.A1" office:value-type="string">
            <text:p text:style-name="P492"><text:span text:style-name="T493">58999/2026</text:span><text:span text:style-name="T493"/></text:p>
          </table:table-cell>
        </table:table-row>
      </table:table>
      <text:p text:style-name="P493"/>
      <text:p text:style-name="P494"/>
      <text:section text:style-name="Sect7" text:name="Section9">
        <text:p text:style-name="P495"><text:span text:style-name="T300">PORTARIA</text:span><text:span text:style-name="T302"> </text:span><text:span text:style-name="T300">Nº</text:span><text:span text:style-name="T558"> </text:span><text:span text:style-name="T303">1.743/2026</text:span></text:p>
        <text:p text:style-name="P218"/>
        <text:p text:style-name="P496"/>
        <text:p text:style-name="P497"><text:span text:style-name="T307">DISPÕE SOBRE CONCESSÃO DE LICENÇA POR</text:span><text:span text:style-name="T559"> </text:span><text:span text:style-name="T307">MOTIVO DE DOENÇA</text:span><text:span text:style-name="T559"> </text:span><text:span text:style-name="T307">EM PESSOA DA </text:span><text:span text:style-name="T304">FAMÍLIA.</text:span></text:p>
        <text:p text:style-name="P498"/>
        <text:p text:style-name="P499"><text:span text:style-name="T309">O</text:span><text:span text:style-name="T560"> <text:s text:c="2"/></text:span><text:span text:style-name="T307">SECRETÁRIO</text:span><text:span text:style-name="T561"> <text:s text:c="2"/></text:span><text:span text:style-name="T307">MUNICIPAL</text:span><text:span text:style-name="T562"> <text:s text:c="2"/></text:span><text:span text:style-name="T563">DE</text:span></text:p>
        <text:p text:style-name="P500"><text:span text:style-name="T313">ADMINISTRAÇÃO </text:span><text:span text:style-name="T314">de Cachoeiro de Itapemirim, Estado do Espírito Santo, no uso de suas atribuições delegadas através dos Decretos nºs. 18.275/2008 e </text:span><text:span text:style-name="T564">35.892/2025,</text:span><text:span text:style-name="T315">RESOLVE:</text:span></text:p>
        <text:p text:style-name="P501"/>
        <text:p text:style-name="P499"><text:span text:style-name="T307">Art.</text:span><text:span text:style-name="T565"> </text:span><text:span text:style-name="T307">1º</text:span><text:span text:style-name="T566"> </text:span><text:span text:style-name="T309">Conceder</text:span><text:span text:style-name="T567"> </text:span><text:span text:style-name="T568">licença</text:span><text:span text:style-name="T569"> </text:span><text:span text:style-name="T568">por</text:span><text:span text:style-name="T570"> </text:span><text:span text:style-name="T568">motivo</text:span><text:span text:style-name="T569"> </text:span><text:span text:style-name="T571">de</text:span></text:p>
      </text:section>
      <text:section text:style-name="Sect1" text:name="Section10">
        <text:p text:style-name="P502"><text:span text:style-name="T572">doença em pessoa da família </text:span><text:span text:style-name="T314">aos servidores abaixo mencionados, conforme atestados médicos apresentados e anexos aos processos respectivos, nos termos do Artigo 102 da Lei nº 4.009/1994, Estatuto dos Servidores Públicos Municipais, alterado pela Lei nº 7350/2015, e dos Decretos nºs. 28.959/2019 e 33.608/2023.</text:span></text:p>
        <text:p text:style-name="P503"/>
        <table:table table:name="Table10" table:style-name="Table10">
          <table:table-column table:style-name="Table10.A"/>
          <table:table-column table:style-name="Table10.B"/>
          <table:table-column table:style-name="Table10.C"/>
          <table:table-column table:style-name="Table10.D"/>
          <table:table-column table:style-name="Table10.E"/>
          <table:table-row table:style-name="Table10.1">
            <table:table-cell table:style-name="Table10.A1" office:value-type="string">
              <text:p text:style-name="P504"><text:span text:style-name="T218">SERVIDORES</text:span><text:span text:style-name="T218"/></text:p>
            </table:table-cell>
            <table:table-cell table:style-name="Table10.A1" office:value-type="string">
              <text:p text:style-name="P505"><text:span text:style-name="T218">LOTAÇÃO</text:span><text:span text:style-name="T218"/></text:p>
            </table:table-cell>
            <table:table-cell table:style-name="Table10.A1" office:value-type="string">
              <text:p text:style-name="P506"><text:span text:style-name="T321">DIAS</text:span><text:span text:style-name="T321"/></text:p>
            </table:table-cell>
            <table:table-cell table:style-name="Table10.A1" office:value-type="string">
              <text:p text:style-name="P507"><text:span text:style-name="T218">INÍCIO</text:span><text:span text:style-name="T218"/></text:p>
            </table:table-cell>
            <table:table-cell table:style-name="Table10.A1" office:value-type="string">
              <text:p text:style-name="P508"><text:span text:style-name="T219">PROC.</text:span><text:span text:style-name="T321"> </text:span><text:span text:style-name="T221">Nº</text:span></text:p>
            </table:table-cell>
          </table:table-row>
          <table:table-row table:style-name="Table10.2">
            <table:table-cell table:style-name="Table10.A1" office:value-type="string">
              <text:p text:style-name="P509"><text:span text:style-name="T226">BEATRIZ</text:span><text:span text:style-name="T573"> </text:span><text:span text:style-name="T226">CORTES</text:span><text:span text:style-name="T228"> </text:span><text:span text:style-name="T226">DE</text:span><text:span text:style-name="T325"> </text:span><text:span text:style-name="T322">MIRANDA</text:span></text:p>
            </table:table-cell>
            <table:table-cell table:style-name="Table10.A1" office:value-type="string">
              <text:p text:style-name="P510"><text:span text:style-name="T574">SEME</text:span><text:span text:style-name="T574"/></text:p>
            </table:table-cell>
            <table:table-cell table:style-name="Table10.A1" office:value-type="string">
              <text:p text:style-name="P511"><text:span text:style-name="T226">03</text:span><text:span text:style-name="T322"> </text:span><text:span text:style-name="T574">DIAS</text:span></text:p>
            </table:table-cell>
            <table:table-cell table:style-name="Table10.A1" office:value-type="string">
              <text:p text:style-name="P512"><text:span text:style-name="T322">04/08/2026</text:span><text:span text:style-name="T322"/></text:p>
            </table:table-cell>
            <table:table-cell table:style-name="Table10.A1" office:value-type="string">
              <text:p text:style-name="P513"><text:span text:style-name="T322">60163/2026</text:span><text:span text:style-name="T322"/></text:p>
            </table:table-cell>
          </table:table-row>
          <table:table-row table:style-name="Table10.1">
            <table:table-cell table:style-name="Table10.A1" office:value-type="string">
              <text:p text:style-name="P514"><text:span text:style-name="T226">CASSIA</text:span><text:span text:style-name="T228"> </text:span><text:span text:style-name="T226">PIMENTA</text:span><text:span text:style-name="T383"> </text:span><text:span text:style-name="T226">RUDECK</text:span><text:span text:style-name="T574"> COCK</text:span></text:p>
            </table:table-cell>
            <table:table-cell table:style-name="Table10.A1" office:value-type="string">
              <text:p text:style-name="P515"><text:span text:style-name="T322">SEMUS</text:span><text:span text:style-name="T322"/></text:p>
            </table:table-cell>
            <table:table-cell table:style-name="Table10.A1" office:value-type="string">
              <text:p text:style-name="P516"><text:span text:style-name="T226">15</text:span><text:span text:style-name="T322"> </text:span><text:span text:style-name="T574">DIAS</text:span></text:p>
            </table:table-cell>
            <table:table-cell table:style-name="Table10.A1" office:value-type="string">
              <text:p text:style-name="P517"><text:span text:style-name="T322">27/07/2026</text:span><text:span text:style-name="T322"/></text:p>
            </table:table-cell>
            <table:table-cell table:style-name="Table10.A1" office:value-type="string">
              <text:p text:style-name="P518"><text:span text:style-name="T322">56893/2026</text:span><text:span text:style-name="T322"/></text:p>
            </table:table-cell>
          </table:table-row>
          <table:table-row table:style-name="Table10.2">
            <table:table-cell table:style-name="Table10.A1" office:value-type="string">
              <text:p text:style-name="P519"><text:span text:style-name="T226">ESMELINA</text:span><text:span text:style-name="T325"> </text:span><text:span text:style-name="T226">ALVES</text:span><text:span text:style-name="T228"> </text:span><text:span text:style-name="T226">DA</text:span><text:span text:style-name="T228"> </text:span><text:span text:style-name="T226">SILVA</text:span><text:span text:style-name="T228"> </text:span><text:span text:style-name="T322">RIBEIRO</text:span></text:p>
            </table:table-cell>
            <table:table-cell table:style-name="Table10.A1" office:value-type="string">
              <text:p text:style-name="P510"><text:span text:style-name="T574">SEME</text:span><text:span text:style-name="T574"/></text:p>
            </table:table-cell>
            <table:table-cell table:style-name="Table10.A1" office:value-type="string">
              <text:p text:style-name="P511"><text:span text:style-name="T226">04</text:span><text:span text:style-name="T322"> </text:span><text:span text:style-name="T574">DIAS</text:span></text:p>
            </table:table-cell>
            <table:table-cell table:style-name="Table10.A1" office:value-type="string">
              <text:p text:style-name="P512"><text:span text:style-name="T322">30/05/2026</text:span><text:span text:style-name="T322"/></text:p>
            </table:table-cell>
            <table:table-cell table:style-name="Table10.A1" office:value-type="string">
              <text:p text:style-name="P513"><text:span text:style-name="T322">44183/2026</text:span><text:span text:style-name="T322"/></text:p>
            </table:table-cell>
          </table:table-row>
          <table:table-row table:style-name="Table10.1">
            <table:table-cell table:style-name="Table10.A1" office:value-type="string">
              <text:p text:style-name="P520"><text:span text:style-name="T226">GABRIELLY</text:span><text:span text:style-name="T228"> </text:span><text:span text:style-name="T226">DE</text:span><text:span text:style-name="T230"> </text:span><text:span text:style-name="T226">JESUS</text:span><text:span text:style-name="T230"> </text:span><text:span text:style-name="T322">LOPES</text:span></text:p>
            </table:table-cell>
            <table:table-cell table:style-name="Table10.A1" office:value-type="string">
              <text:p text:style-name="P521"><text:span text:style-name="T574">SEME</text:span><text:span text:style-name="T574"/></text:p>
            </table:table-cell>
            <table:table-cell table:style-name="Table10.A1" office:value-type="string">
              <text:p text:style-name="P516"><text:span text:style-name="T226">14</text:span><text:span text:style-name="T322"> </text:span><text:span text:style-name="T574">DIAS</text:span></text:p>
            </table:table-cell>
            <table:table-cell table:style-name="Table10.A1" office:value-type="string">
              <text:p text:style-name="P517"><text:span text:style-name="T322">06/08/2026</text:span><text:span text:style-name="T322"/></text:p>
            </table:table-cell>
            <table:table-cell table:style-name="Table10.A1" office:value-type="string">
              <text:p text:style-name="P518"><text:span text:style-name="T322">61798/2026</text:span><text:span text:style-name="T322"/></text:p>
            </table:table-cell>
          </table:table-row>
          <table:table-row table:style-name="Table10.6">
            <table:table-cell table:style-name="Table10.A1" office:value-type="string">
              <text:p text:style-name="P522"><text:span text:style-name="T226">GIOVANNA</text:span><text:span text:style-name="T229"> </text:span><text:span text:style-name="T226">DE</text:span><text:span text:style-name="T229"> </text:span><text:span text:style-name="T226">AZEVEDO</text:span><text:span text:style-name="T229"> </text:span><text:span text:style-name="T226">SIMOES</text:span><text:span text:style-name="T227"> </text:span><text:span text:style-name="T226">FABRETTI</text:span><text:span text:style-name="T573"> </text:span><text:span text:style-name="T226">ALMEIDA</text:span></text:p>
            </table:table-cell>
            <table:table-cell table:style-name="Table10.A1" office:value-type="string">
              <text:p text:style-name="P523"><text:span text:style-name="T574">SEME</text:span><text:span text:style-name="T574"/></text:p>
            </table:table-cell>
            <table:table-cell table:style-name="Table10.A1" office:value-type="string">
              <text:p text:style-name="P524"><text:span text:style-name="T226">02</text:span><text:span text:style-name="T322"> </text:span><text:span text:style-name="T574">DIAS</text:span></text:p>
            </table:table-cell>
            <table:table-cell table:style-name="Table10.A1" office:value-type="string">
              <text:p text:style-name="P525"><text:span text:style-name="T322">06/08/2026</text:span><text:span text:style-name="T322"/></text:p>
            </table:table-cell>
            <table:table-cell table:style-name="Table10.A1" office:value-type="string">
              <text:p text:style-name="P526"><text:span text:style-name="T322">60629/2026</text:span><text:span text:style-name="T322"/></text:p>
            </table:table-cell>
          </table:table-row>
          <table:table-row table:style-name="Table10.6">
            <table:table-cell table:style-name="Table10.A1" office:value-type="string">
              <text:p text:style-name="P527"><text:span text:style-name="T226">LEIDIANE</text:span><text:span text:style-name="T228"> </text:span><text:span text:style-name="T226">MALINI</text:span><text:span text:style-name="T228"> </text:span><text:span text:style-name="T226">COSTA</text:span><text:span text:style-name="T230"> </text:span><text:span text:style-name="T322">NASCIMENTO</text:span></text:p>
            </table:table-cell>
            <table:table-cell table:style-name="Table10.A1" office:value-type="string">
              <text:p text:style-name="P528"><text:span text:style-name="T574">SEME</text:span><text:span text:style-name="T574"/></text:p>
            </table:table-cell>
            <table:table-cell table:style-name="Table10.A1" office:value-type="string">
              <text:p text:style-name="P529"><text:span text:style-name="T226">02</text:span><text:span text:style-name="T322"> </text:span><text:span text:style-name="T574">DIAS</text:span></text:p>
              <text:p text:style-name="P530"><text:span text:style-name="T226">14</text:span><text:span text:style-name="T322"> </text:span><text:span text:style-name="T574">DIAS</text:span></text:p>
            </table:table-cell>
            <table:table-cell table:style-name="Table10.A1" office:value-type="string">
              <text:p text:style-name="P531"><text:span text:style-name="T322">01/06/2026</text:span><text:span text:style-name="T322"/></text:p>
              <text:p text:style-name="P532"><text:span text:style-name="T322">16/05/2026</text:span><text:span text:style-name="T322"/></text:p>
            </table:table-cell>
            <table:table-cell table:style-name="Table10.A1" office:value-type="string">
              <text:p text:style-name="P533"><text:span text:style-name="T322">44217/2026</text:span><text:span text:style-name="T322"/></text:p>
              <text:p text:style-name="P534"><text:span text:style-name="T322">44218/2026</text:span><text:span text:style-name="T322"/></text:p>
            </table:table-cell>
          </table:table-row>
          <table:table-row table:style-name="Table10.2">
            <table:table-cell table:style-name="Table10.A1" office:value-type="string">
              <text:p text:style-name="P535"><text:span text:style-name="T226">LIDYANE</text:span><text:span text:style-name="T325"> </text:span><text:span text:style-name="T226">LANNES</text:span><text:span text:style-name="T228"> </text:span><text:span text:style-name="T322">LOUVEM</text:span></text:p>
            </table:table-cell>
            <table:table-cell table:style-name="Table10.A1" office:value-type="string">
              <text:p text:style-name="P536"><text:span text:style-name="T574">SEME</text:span><text:span text:style-name="T574"/></text:p>
            </table:table-cell>
            <table:table-cell table:style-name="Table10.A1" office:value-type="string">
              <text:p text:style-name="P537"><text:span text:style-name="T226">02</text:span><text:span text:style-name="T322"> </text:span><text:span text:style-name="T574">DIAS</text:span></text:p>
            </table:table-cell>
            <table:table-cell table:style-name="Table10.A1" office:value-type="string">
              <text:p text:style-name="P538"><text:span text:style-name="T322">13/08/2026</text:span><text:span text:style-name="T322"/></text:p>
            </table:table-cell>
            <table:table-cell table:style-name="Table10.A1" office:value-type="string">
              <text:p text:style-name="P539"><text:span text:style-name="T322">62174/2026</text:span><text:span text:style-name="T322"/></text:p>
            </table:table-cell>
          </table:table-row>
          <table:table-row table:style-name="Table10.1">
            <table:table-cell table:style-name="Table10.A1" office:value-type="string">
              <text:p text:style-name="P520"><text:span text:style-name="T226">LIGIA</text:span><text:span text:style-name="T383"> </text:span><text:span text:style-name="T322">CAETANO</text:span></text:p>
            </table:table-cell>
            <table:table-cell table:style-name="Table10.A1" office:value-type="string">
              <text:p text:style-name="P540"><text:span text:style-name="T574">SEME</text:span><text:span text:style-name="T574"/></text:p>
            </table:table-cell>
            <table:table-cell table:style-name="Table10.A1" office:value-type="string">
              <text:p text:style-name="P541"><text:span text:style-name="T226">30</text:span><text:span text:style-name="T322"> </text:span><text:span text:style-name="T574">DIAS</text:span></text:p>
            </table:table-cell>
            <table:table-cell table:style-name="Table10.A1" office:value-type="string">
              <text:p text:style-name="P542"><text:span text:style-name="T322">24/07/2026</text:span><text:span text:style-name="T322"/></text:p>
            </table:table-cell>
            <table:table-cell table:style-name="Table10.A1" office:value-type="string">
              <text:p text:style-name="P543"><text:span text:style-name="T322">60716/2026</text:span><text:span text:style-name="T322"/></text:p>
            </table:table-cell>
          </table:table-row>
          <table:table-row table:style-name="Table10.2">
            <table:table-cell table:style-name="Table10.A1" office:value-type="string">
              <text:p text:style-name="P519"><text:span text:style-name="T226">MARIA</text:span><text:span text:style-name="T228"> </text:span><text:span text:style-name="T226">DE</text:span><text:span text:style-name="T228"> </text:span><text:span text:style-name="T226">FATIMA</text:span><text:span text:style-name="T228"> </text:span><text:span text:style-name="T226">SILVA</text:span><text:span text:style-name="T228"> </text:span><text:span text:style-name="T226">NERY</text:span><text:span text:style-name="T228"> </text:span><text:span text:style-name="T226">DOS</text:span><text:span text:style-name="T230"> </text:span><text:span text:style-name="T322">SANTOS</text:span></text:p>
            </table:table-cell>
            <table:table-cell table:style-name="Table10.A1" office:value-type="string">
              <text:p text:style-name="P536"><text:span text:style-name="T574">SEME</text:span><text:span text:style-name="T574"/></text:p>
            </table:table-cell>
            <table:table-cell table:style-name="Table10.A1" office:value-type="string">
              <text:p text:style-name="P537"><text:span text:style-name="T226">03</text:span><text:span text:style-name="T322"> </text:span><text:span text:style-name="T574">DIAS</text:span></text:p>
            </table:table-cell>
            <table:table-cell table:style-name="Table10.A1" office:value-type="string">
              <text:p text:style-name="P538"><text:span text:style-name="T322">05/08/2026</text:span><text:span text:style-name="T322"/></text:p>
            </table:table-cell>
            <table:table-cell table:style-name="Table10.A1" office:value-type="string">
              <text:p text:style-name="P539"><text:span text:style-name="T322">60165/2026</text:span><text:span text:style-name="T322"/></text:p>
            </table:table-cell>
          </table:table-row>
        </table:table>
        <text:p text:style-name="P544"/>
        <text:p text:style-name="P545"><text:span text:style-name="T313">Art.</text:span><text:span text:style-name="T575"> </text:span><text:span text:style-name="T313">2º</text:span><text:span text:style-name="T576"> </text:span><text:span text:style-name="T314">Esta</text:span><text:span text:style-name="T577"> </text:span><text:span text:style-name="T314">Portaria</text:span><text:span text:style-name="T578"> </text:span><text:span text:style-name="T314">entra</text:span><text:span text:style-name="T579"> </text:span><text:span text:style-name="T314">em</text:span><text:span text:style-name="T578"> </text:span><text:span text:style-name="T314">vigor</text:span><text:span text:style-name="T577"> </text:span><text:span text:style-name="T314">na</text:span><text:span text:style-name="T579"> </text:span><text:span text:style-name="T580">data</text:span></text:p>
        <text:p text:style-name="P546"><text:span text:style-name="T314">de</text:span><text:span text:style-name="T580"> </text:span><text:span text:style-name="T314">sua</text:span><text:span text:style-name="T580"> </text:span><text:span text:style-name="T564">publicação.</text:span></text:p>
        <text:p text:style-name="P194"/>
        <text:p text:style-name="P547"/>
        <text:p text:style-name="P548"><text:span text:style-name="T314">Cachoeiro</text:span><text:span text:style-name="T581"> </text:span><text:span text:style-name="T314">de</text:span><text:span text:style-name="T581"> </text:span><text:span text:style-name="T314">Itapemirim/ES,</text:span><text:span text:style-name="T581"> </text:span><text:span text:style-name="T314">18</text:span><text:span text:style-name="T582"> </text:span><text:span text:style-name="T314">de</text:span><text:span text:style-name="T581"> </text:span><text:span text:style-name="T314">agosto</text:span><text:span text:style-name="T581"> </text:span><text:span text:style-name="T314">de</text:span><text:span text:style-name="T581"> </text:span><text:span text:style-name="T564">2026.</text:span></text:p>
        <text:p text:style-name="P194"/>
        <text:p text:style-name="P549"/>
        <text:p text:style-name="P550"><text:span text:style-name="T307">ROGÉRIO</text:span><text:span text:style-name="T583"> </text:span><text:span text:style-name="T307">DA</text:span><text:span text:style-name="T584"> </text:span><text:span text:style-name="T307">SILVA</text:span><text:span text:style-name="T584"> </text:span><text:span text:style-name="T304">ATHAYDE</text:span></text:p>
        <text:p text:style-name="P551"><text:span text:style-name="T307">Secretário</text:span><text:span text:style-name="T585"> </text:span><text:span text:style-name="T307">Municipal</text:span><text:span text:style-name="T586"> </text:span><text:span text:style-name="T307">de</text:span><text:span text:style-name="T585"> </text:span><text:span text:style-name="T304">Administração</text:span></text:p>
      </text:section>
      <text:p text:style-name="P552"/>
      <text:p text:style-name="P363"/>
      <text:p text:style-name="P553"/>
      <text:p text:style-name="P554"><text:span text:style-name="T420">PORTARIA</text:span><text:span text:style-name="T587"> </text:span><text:span text:style-name="T420">Nº</text:span><text:span text:style-name="T588"> </text:span><text:span text:style-name="T422">1.744/2026</text:span></text:p>
      <text:p text:style-name="P555"/>
      <table:table table:name="Table11" table:style-name="Table11">
        <table:table-column table:style-name="Table11.A"/>
        <table:table-column table:style-name="Table11.B"/>
        <table:table-column table:style-name="Table11.C"/>
        <table:table-row table:style-name="Table11.1">
          <table:table-cell table:style-name="Table11.A1" office:value-type="string">
            <text:p text:style-name="P556"><text:span text:style-name="T453">DISPÕE</text:span><text:span text:style-name="T430"><text:tab/></text:span><text:span text:style-name="T452">SOBRE</text:span></text:p>
          </table:table-cell>
          <table:table-cell table:style-name="Table11.A1" office:value-type="string">
            <text:p text:style-name="P557"><text:span text:style-name="T453">CONCESSÃO</text:span><text:span text:style-name="T453"/></text:p>
          </table:table-cell>
          <table:table-cell table:style-name="Table11.A1" office:value-type="string">
            <text:p text:style-name="P558"><text:span text:style-name="T450">DE</text:span><text:span text:style-name="T450"/></text:p>
          </table:table-cell>
        </table:table-row>
        <table:table-row table:style-name="Table11.1">
          <table:table-cell table:style-name="Table11.A1" office:value-type="string">
            <text:p text:style-name="P559"><text:span text:style-name="T453">LICENÇA</text:span><text:span text:style-name="T430"><text:tab/></text:span><text:span text:style-name="T452">PARA</text:span></text:p>
          </table:table-cell>
          <table:table-cell table:style-name="Table11.A1" office:value-type="string">
            <text:p text:style-name="P560"><text:span text:style-name="T453">TRATAMENTO</text:span><text:span text:style-name="T453"/></text:p>
          </table:table-cell>
          <table:table-cell table:style-name="Table11.A1" office:value-type="string">
            <text:p text:style-name="P561"><text:span text:style-name="T450">DE</text:span><text:span text:style-name="T450"/></text:p>
          </table:table-cell>
        </table:table-row>
        <table:table-row table:style-name="Table11.1">
          <table:table-cell table:style-name="Table11.A1" office:value-type="string">
            <text:p text:style-name="P562"><text:span text:style-name="T453">SAÚDE</text:span><text:span text:style-name="T589">.</text:span></text:p>
          </table:table-cell>
          <table:table-cell table:style-name="Table11.A1" office:value-type="string">
            <text:p text:style-name="P563"/>
          </table:table-cell>
          <table:table-cell table:style-name="Table11.A1" office:value-type="string">
            <text:p text:style-name="P563"/>
          </table:table-cell>
        </table:table-row>
      </table:table>
      <text:p text:style-name="P564"/>
      <text:p text:style-name="P565"><text:span text:style-name="T427">O</text:span><text:span text:style-name="T590"> <text:s/></text:span>SECRETÁRIO<text:span text:style-name="T591"> <text:s/></text:span>MUNICIPAL<text:span text:style-name="T592"> <text:s/></text:span><text:span text:style-name="T134">DE</text:span></text:p>
      <text:p text:style-name="P566"><text:span text:style-name="T430">ADMINISTRAÇÃO </text:span><text:span text:style-name="T431">de Cachoeiro de Itapemirim, Estado do Espírito Santo, no uso</text:span><text:span text:style-name="T593"> </text:span><text:span text:style-name="T431">de</text:span><text:span text:style-name="T593"> </text:span><text:span text:style-name="T431">suas</text:span><text:span text:style-name="T593"> </text:span><text:span text:style-name="T431">atribuições</text:span><text:span text:style-name="T593"> </text:span><text:span text:style-name="T431">delegadas através dos Decretos nºs. 18.275/2008 e </text:span><text:span text:style-name="T589">35.892/2025,</text:span></text:p>
      <text:p text:style-name="P567"/>
      <text:p text:style-name="P568">RESOLVE:</text:p>
      <text:p text:style-name="P569"/>
      <text:p text:style-name="P570"><text:span text:style-name="T430">Art.</text:span><text:span text:style-name="T594"> </text:span><text:span text:style-name="T430">1º</text:span><text:span text:style-name="T594"> </text:span><text:span text:style-name="T431">Considerar autorizado a concessão de </text:span><text:span text:style-name="T595">LICENÇA PARA TRATAMENTO DE SAÚDE </text:span><text:span text:style-name="T431">aos servidores constantes na relação anexa, conforme atestados médicos apresentados e anexos aos referidos processos, nos termos do artigo 2º da Lei nº 7859/2020 e Decreto nº. 29.111/2019.</text:span></text:p>
      <text:p text:style-name="P567"/>
      <text:p text:style-name="P571"><text:span text:style-name="T430">Art.</text:span><text:span text:style-name="T596"> </text:span><text:span text:style-name="T430">2º</text:span><text:span text:style-name="T597"> </text:span><text:span text:style-name="T431">Esta</text:span><text:span text:style-name="T598"> </text:span><text:span text:style-name="T431">Portaria</text:span><text:span text:style-name="T599"> </text:span><text:span text:style-name="T431">entra</text:span><text:span text:style-name="T600"> </text:span><text:span text:style-name="T431">em</text:span><text:span text:style-name="T600"> </text:span><text:span text:style-name="T431">vigor</text:span><text:span text:style-name="T598"> </text:span><text:span text:style-name="T601">na</text:span></text:p>
      <text:p text:style-name="P572"><text:span text:style-name="T431">data</text:span><text:span text:style-name="T602"> </text:span><text:span text:style-name="T431">de</text:span><text:span text:style-name="T603"> </text:span><text:span text:style-name="T431">sua</text:span><text:span text:style-name="T603"> </text:span><text:span text:style-name="T589">publicação.</text:span></text:p>
      <text:p text:style-name="P356"/>
      <text:p text:style-name="P573"/>
      <text:p text:style-name="P574"><text:span text:style-name="T431">Cachoeiro</text:span><text:span text:style-name="T604"> </text:span><text:span text:style-name="T431">de</text:span><text:span text:style-name="T603"> </text:span><text:span text:style-name="T431">Itapemirim/ES,</text:span><text:span text:style-name="T602"> </text:span><text:span text:style-name="T431">18</text:span><text:span text:style-name="T602"> </text:span><text:span text:style-name="T431">de</text:span><text:span text:style-name="T602"> </text:span><text:span text:style-name="T431">agosto</text:span><text:span text:style-name="T603"> </text:span><text:span text:style-name="T431">de</text:span><text:span text:style-name="T602"> </text:span><text:span text:style-name="T589">2026.</text:span></text:p>
      <text:p text:style-name="P356"/>
      <text:p text:style-name="P573"/>
      <text:p text:style-name="P575">ROGÉRIO<text:span text:style-name="T605"> </text:span>DA<text:span text:style-name="T606"> </text:span>SILVA<text:span text:style-name="T606"> </text:span><text:span text:style-name="T133">ATHAYDE</text:span></text:p>
      <text:p text:style-name="P576"><text:span text:style-name="T430">Secretário</text:span><text:span text:style-name="T607"> </text:span><text:span text:style-name="T430">Municipal</text:span><text:span text:style-name="T608"> </text:span><text:span text:style-name="T430">de</text:span><text:span text:style-name="T609"> </text:span><text:span text:style-name="T453">Administração</text:span></text:p>
      <text:p text:style-name="P577"/>
      <text:p text:style-name="P578"/>
      <text:p text:style-name="P579"><draw:frame draw:style-name="fr7" draw:name="Image1" text:anchor-type="as-char" svg:width="3.1165in" svg:height="0.1437in" draw:z-index="367"><draw:image xlink:href="Pictures/100000010000012B0000000D5AECB0F4.png" xlink:type="simple" xlink:show="embed" xlink:actuate="onLoad" draw:mime-type="image/png"/></draw:frame></text:p>
      <text:p text:style-name="P580"/>
      <table:table table:name="Table12" table:style-name="Table12">
        <table:table-column table:style-name="Table12.A"/>
        <table:table-column table:style-name="Table12.B"/>
        <table:table-column table:style-name="Table12.C"/>
        <table:table-column table:style-name="Table12.D"/>
        <table:table-column table:style-name="Table12.E"/>
        <table:table-column table:style-name="Table12.F"/>
        <table:table-row table:style-name="Table12.1">
          <table:table-cell table:style-name="Table12.A1" office:value-type="string">
            <text:p text:style-name="P581"/>
            <text:p text:style-name="P582"><draw:frame draw:style-name="fr7" draw:name="Image2" text:anchor-type="as-char" svg:width="0.5126in" svg:height="0.0535in" draw:z-index="368"><draw:image xlink:href="Pictures/100000010000003100000005811BF0A5.png" xlink:type="simple" xlink:show="embed" xlink:actuate="onLoad" draw:mime-type="image/png"/></draw:frame></text:p>
          </table:table-cell>
          <table:table-cell table:style-name="Table12.A1" office:value-type="string">
            <text:p text:style-name="P581"/>
            <text:p text:style-name="P583"><draw:frame draw:style-name="fr7" draw:name="Image3" text:anchor-type="as-char" svg:width="0.2709in" svg:height="0.0535in" draw:z-index="369"><draw:image xlink:href="Pictures/100000010000001A000000059FDC3E6B.png" xlink:type="simple" xlink:show="embed" xlink:actuate="onLoad" draw:mime-type="image/png"/></draw:frame></text:p>
          </table:table-cell>
          <table:table-cell table:style-name="Table12.A1" office:value-type="string">
            <text:p text:style-name="P584"/>
            <text:p text:style-name="P585"><draw:frame draw:style-name="fr3" draw:name="Image 134" text:anchor-type="as-char" svg:width="0.3665in" svg:height="0.0835in" draw:z-index="138"><draw:image xlink:href="Pictures/10000001000000460000001039CFC52B.png" xlink:type="simple" xlink:show="embed" xlink:actuate="onLoad" draw:mime-type="image/png"/></draw:frame></text:p>
          </table:table-cell>
          <table:table-cell table:style-name="Table12.A1" table:number-columns-spanned="2" office:value-type="string">
            <text:p text:style-name="P581"/>
            <text:p text:style-name="P586"><draw:frame draw:style-name="fr7" draw:name="Image4" text:anchor-type="as-char" svg:width="0.3409in" svg:height="0.0673in" draw:z-index="370"><draw:image xlink:href="Pictures/1000000100000020000000060159BC62.png" xlink:type="simple" xlink:show="embed" xlink:actuate="onLoad" draw:mime-type="image/png"/></draw:frame></text:p>
          </table:table-cell>
          <table:covered-table-cell/>
          <table:table-cell table:style-name="Table12.A1" office:value-type="string">
            <text:p text:style-name="P581"/>
            <text:p text:style-name="P587"><draw:frame draw:style-name="fr7" draw:name="Image5" text:anchor-type="as-char" svg:width="0.3598in" svg:height="0.0535in" draw:z-index="371"><draw:image xlink:href="Pictures/1000000100000022000000059CC548A7.png" xlink:type="simple" xlink:show="embed" xlink:actuate="onLoad" draw:mime-type="image/png"/></draw:frame></text:p>
          </table:table-cell>
        </table:table-row>
        <table:table-row table:style-name="Table12.2">
          <table:table-cell table:style-name="Table12.A1" office:value-type="string">
            <text:p text:style-name="P588"/>
            <text:p text:style-name="P589"><draw:frame draw:style-name="fr7" draw:name="Image6" text:anchor-type="as-char" svg:width="1.3307in" svg:height="0.0535in" draw:z-index="372"><draw:image xlink:href="Pictures/100000010000007F00000005BFF6A297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0"><draw:frame draw:style-name="fr3" draw:name="Image 142" text:anchor-type="as-char" svg:width="0.9972in" svg:height="0.0535in" draw:z-index="110"><draw:image xlink:href="Pictures/10000001000000C10000000ACE986B4C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1"><draw:frame draw:style-name="fr7" draw:name="Image7" text:anchor-type="as-char" svg:width="0.2902in" svg:height="0.0535in" draw:z-index="373"><draw:image xlink:href="Pictures/100000010000001B00000005153A096E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2"><draw:frame draw:style-name="fr7" draw:name="Image8" text:anchor-type="as-char" svg:width="0.2882in" svg:height="0.0535in" draw:z-index="374"><draw:image xlink:href="Pictures/100000010000001B00000005F3EA268F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594"><draw:frame draw:style-name="fr3" draw:name="Image 147" text:anchor-type="as-char" svg:width="0.4091in" svg:height="0.0638in" draw:z-index="310"><draw:image xlink:href="Pictures/100000010000004F0000000CDCC6F17A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595"><draw:frame draw:style-name="fr3" draw:name="Image 148" text:anchor-type="as-char" svg:width="0.422in" svg:height="0.0638in" draw:z-index="162"><draw:image xlink:href="Pictures/10000001000000520000000CE2CADB82.png" xlink:type="simple" xlink:show="embed" xlink:actuate="onLoad" draw:mime-type="image/png"/></draw:frame></text:p>
          </table:table-cell>
        </table:table-row>
        <table:table-row table:style-name="Table12.3">
          <table:table-cell table:style-name="Table12.A1" office:value-type="string">
            <text:p text:style-name="P596"/>
            <text:p text:style-name="P597"><draw:frame draw:style-name="fr3" draw:name="Image 149" text:anchor-type="as-char" svg:width="1.1189in" svg:height="0.1402in" draw:z-index="203"><draw:image xlink:href="Pictures/10000001000000D50000001BB636D071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8"><draw:frame draw:style-name="fr3" draw:name="Image 150" text:anchor-type="as-char" svg:width="0.8874in" svg:height="0.0835in" draw:z-index="339"><draw:image xlink:href="Pictures/10000001000000AB00000010EF233232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600"><draw:frame draw:style-name="fr7" draw:name="Image9" text:anchor-type="as-char" svg:width="0.2382in" svg:height="0.0535in" draw:z-index="375"><draw:image xlink:href="Pictures/100000010000001600000005B56E6D6B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592"><draw:frame draw:style-name="fr7" draw:name="Image10" text:anchor-type="as-char" svg:width="0.2882in" svg:height="0.0535in" draw:z-index="376"><draw:image xlink:href="Pictures/100000010000001B00000005AAB07AEC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602"><draw:frame draw:style-name="fr3" draw:name="Image 155" text:anchor-type="as-char" svg:width="0.4047in" svg:height="0.0638in" draw:z-index="50"><draw:image xlink:href="Pictures/100000010000004F0000000D58AD901C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603"><draw:frame draw:style-name="fr3" draw:name="Image 156" text:anchor-type="as-char" svg:width="0.4228in" svg:height="0.0638in" draw:z-index="66"><draw:image xlink:href="Pictures/10000001000000520000000D26804E0D.png" xlink:type="simple" xlink:show="embed" xlink:actuate="onLoad" draw:mime-type="image/png"/></draw:frame></text:p>
          </table:table-cell>
        </table:table-row>
        <table:table-row table:style-name="Table12.4">
          <table:table-cell table:style-name="Table12.A1" office:value-type="string">
            <text:p text:style-name="P593"/>
            <text:p text:style-name="P604"><draw:frame draw:style-name="fr7" draw:name="Image11" text:anchor-type="as-char" svg:width="0.6846in" svg:height="0.0728in" draw:z-index="377"><draw:image xlink:href="Pictures/100000010000004100000006616B7C0C.png" xlink:type="simple" xlink:show="embed" xlink:actuate="onLoad" draw:mime-type="image/png"/></draw:frame></text:p>
          </table:table-cell>
          <table:table-cell table:style-name="Table12.A1" office:value-type="string">
            <text:p text:style-name="P605"/>
            <text:p text:style-name="P606"><draw:frame draw:style-name="fr3" draw:name="Image 160" text:anchor-type="as-char" svg:width="0.7937in" svg:height="0.172in" draw:z-index="103"><draw:image xlink:href="Pictures/100000010000009900000021D4F19833.png" xlink:type="simple" xlink:show="embed" xlink:actuate="onLoad" draw:mime-type="image/png"/></draw:frame></text:p>
          </table:table-cell>
          <table:table-cell table:style-name="Table12.A1" office:value-type="string">
            <text:p text:style-name="P607"/>
            <text:p text:style-name="P591"><draw:frame draw:style-name="fr7" draw:name="Image12" text:anchor-type="as-char" svg:width="0.2953in" svg:height="0.0535in" draw:z-index="378"><draw:image xlink:href="Pictures/100000010000001C00000005A066E8F2.png" xlink:type="simple" xlink:show="embed" xlink:actuate="onLoad" draw:mime-type="image/png"/></draw:frame></text:p>
          </table:table-cell>
          <table:table-cell table:style-name="Table12.A1" office:value-type="string">
            <text:p text:style-name="P607"/>
            <text:p text:style-name="P608"><draw:frame draw:style-name="fr7" draw:name="Image13" text:anchor-type="as-char" svg:width="0.2866in" svg:height="0.0535in" draw:z-index="379"><draw:image xlink:href="Pictures/100000010000001B00000005AE2D68D4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609"><draw:frame draw:style-name="fr7" draw:name="Image14" text:anchor-type="as-char" svg:width="0.4134in" svg:height="0.0646in" draw:z-index="380"><draw:image xlink:href="Pictures/10000001000000270000000642A9EAB7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595"><draw:frame draw:style-name="fr3" draw:name="Image 167" text:anchor-type="as-char" svg:width="0.422in" svg:height="0.0638in" draw:z-index="362"><draw:image xlink:href="Pictures/10000001000000520000000CD9A29DD0.png" xlink:type="simple" xlink:show="embed" xlink:actuate="onLoad" draw:mime-type="image/png"/></draw:frame></text:p>
          </table:table-cell>
        </table:table-row>
        <table:table-row table:style-name="Table12.5">
          <table:table-cell table:style-name="Table12.A1" office:value-type="string">
            <text:p text:style-name="P610"/>
            <text:p text:style-name="P611"><draw:frame draw:style-name="fr3" draw:name="Image 168" text:anchor-type="as-char" svg:width="1.3744in" svg:height="0.0535in" draw:z-index="363"><draw:image xlink:href="Pictures/10000001000001090000000A9D1CBF6E.png" xlink:type="simple" xlink:show="embed" xlink:actuate="onLoad" draw:mime-type="image/png"/></draw:frame></text:p>
          </table:table-cell>
          <table:table-cell table:style-name="Table12.A1" office:value-type="string">
            <text:p text:style-name="P612"/>
            <text:p text:style-name="P613"><draw:frame draw:style-name="fr3" draw:name="Image 169" text:anchor-type="as-char" svg:width="0.4201in" svg:height="0.0728in" draw:z-index="156"><draw:image xlink:href="Pictures/10000001000000500000000E8AB9B42E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591"><draw:frame draw:style-name="fr7" draw:name="Image15" text:anchor-type="as-char" svg:width="0.2917in" svg:height="0.0535in" draw:z-index="381"><draw:image xlink:href="Pictures/100000010000001C0000000574899725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592"><draw:frame draw:style-name="fr7" draw:name="Image17" text:anchor-type="as-char" svg:width="0.2882in" svg:height="0.0535in" draw:z-index="382"><draw:image xlink:href="Pictures/100000010000001B00000005AAB07AEC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14"><draw:frame draw:style-name="fr3" draw:name="Image 174" text:anchor-type="as-char" svg:width="0.4102in" svg:height="0.0638in" draw:z-index="197"><draw:image xlink:href="Pictures/100000010000004F0000000C59EBA1F2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03"><draw:frame draw:style-name="fr3" draw:name="Image 175" text:anchor-type="as-char" svg:width="0.4236in" svg:height="0.0638in" draw:z-index="273"><draw:image xlink:href="Pictures/10000001000000520000000CBD3110CA.png" xlink:type="simple" xlink:show="embed" xlink:actuate="onLoad" draw:mime-type="image/png"/></draw:frame></text:p>
          </table:table-cell>
        </table:table-row>
        <table:table-row table:style-name="Table12.2">
          <table:table-cell table:style-name="Table12.A1" office:value-type="string">
            <text:p text:style-name="P588"/>
            <text:p text:style-name="P615"><draw:frame draw:style-name="fr3" draw:name="Image 176" text:anchor-type="as-char" svg:width="0.9634in" svg:height="0.0535in" draw:z-index="287"><draw:image xlink:href="Pictures/10000001000000BA0000000A103B188F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16"><draw:frame draw:style-name="fr7" draw:name="Image18" text:anchor-type="as-char" svg:width="0.6362in" svg:height="0.0535in" draw:z-index="383"><draw:image xlink:href="Pictures/100000010000003D00000005DA5120F7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17"><draw:frame draw:style-name="fr7" draw:name="Image20" text:anchor-type="as-char" svg:width="0.1898in" svg:height="0.0535in" draw:z-index="384"><draw:image xlink:href="Pictures/100000010000001200000005BCA8E94A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2"><draw:frame draw:style-name="fr7" draw:name="Image21" text:anchor-type="as-char" svg:width="0.2882in" svg:height="0.0535in" draw:z-index="385"><draw:image xlink:href="Pictures/100000010000001B000000054D063EA7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02"><draw:frame draw:style-name="fr3" draw:name="Image 183" text:anchor-type="as-char" svg:width="0.4055in" svg:height="0.0638in" draw:z-index="361"><draw:image xlink:href="Pictures/100000010000004F0000000C5D3332FF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03"><draw:frame draw:style-name="fr3" draw:name="Image 184" text:anchor-type="as-char" svg:width="0.4236in" svg:height="0.0638in" draw:z-index="365"><draw:image xlink:href="Pictures/10000001000000520000000CB5776A02.png" xlink:type="simple" xlink:show="embed" xlink:actuate="onLoad" draw:mime-type="image/png"/></draw:frame></text:p>
          </table:table-cell>
        </table:table-row>
        <table:table-row table:style-name="Table12.4">
          <table:table-cell table:style-name="Table12.A1" office:value-type="string">
            <text:p text:style-name="P599"/>
            <text:p text:style-name="P618"><draw:frame draw:style-name="fr3" draw:name="Image 185" text:anchor-type="as-char" svg:width="1.1201in" svg:height="0.0535in" draw:z-index="366"><draw:image xlink:href="Pictures/10000001000000D80000000AEFC39B93.png" xlink:type="simple" xlink:show="embed" xlink:actuate="onLoad" draw:mime-type="image/png"/></draw:frame></text:p>
          </table:table-cell>
          <table:table-cell table:style-name="Table12.A1" office:value-type="string">
            <text:p text:style-name="P619"/>
            <text:p text:style-name="P620"><draw:frame draw:style-name="fr3" draw:name="Image 186" text:anchor-type="as-char" svg:width="0.861in" svg:height="0.1382in" draw:z-index="7"><draw:image xlink:href="Pictures/10000001000000A50000001A4CD6735F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617"><draw:frame draw:style-name="fr7" draw:name="Image22" text:anchor-type="as-char" svg:width="0.1898in" svg:height="0.0535in" draw:z-index="386"><draw:image xlink:href="Pictures/10000001000000120000000528E87019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592"><draw:frame draw:style-name="fr7" draw:name="Image23" text:anchor-type="as-char" svg:width="0.2882in" svg:height="0.0535in" draw:z-index="387"><draw:image xlink:href="Pictures/100000010000001B000000058F723A12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602"><draw:frame draw:style-name="fr3" draw:name="Image 191" text:anchor-type="as-char" svg:width="0.4055in" svg:height="0.0638in" draw:z-index="24"><draw:image xlink:href="Pictures/100000010000004F0000000C51D16081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621"><draw:frame draw:style-name="fr7" draw:name="Image24" text:anchor-type="as-char" svg:width="0.428in" svg:height="0.0646in" draw:z-index="388"><draw:image xlink:href="Pictures/10000001000000290000000661E0567D.png" xlink:type="simple" xlink:show="embed" xlink:actuate="onLoad" draw:mime-type="image/png"/></draw:frame></text:p>
          </table:table-cell>
        </table:table-row>
        <table:table-row table:style-name="Table12.3">
          <table:table-cell table:style-name="Table12.A1" office:value-type="string">
            <text:p text:style-name="P599"/>
            <text:p text:style-name="P587"><draw:frame draw:style-name="fr3" draw:name="Image 194" text:anchor-type="as-char" svg:width="1.2228in" svg:height="0.0535in" draw:z-index="40"><draw:image xlink:href="Pictures/10000001000000EC0000000A6DCE9540.png" xlink:type="simple" xlink:show="embed" xlink:actuate="onLoad" draw:mime-type="image/png"/></draw:frame></text:p>
          </table:table-cell>
          <table:table-cell table:style-name="Table12.A1" office:value-type="string">
            <text:p text:style-name="P596"/>
            <text:p text:style-name="P622"><draw:frame draw:style-name="fr3" draw:name="Image 195" text:anchor-type="as-char" svg:width="0.6701in" svg:height="0.1402in" draw:z-index="42"><draw:image xlink:href="Pictures/100000010000007F0000001B560A3BFD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617"><draw:frame draw:style-name="fr7" draw:name="Image25" text:anchor-type="as-char" svg:width="0.1898in" svg:height="0.0535in" draw:z-index="389"><draw:image xlink:href="Pictures/100000010000001200000005124BFC40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623"><draw:frame draw:style-name="fr7" draw:name="Image26" text:anchor-type="as-char" svg:width="0.2417in" svg:height="0.0535in" draw:z-index="390"><draw:image xlink:href="Pictures/100000010000001700000005F794C182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594"><draw:frame draw:style-name="fr3" draw:name="Image 200" text:anchor-type="as-char" svg:width="0.4083in" svg:height="0.0638in" draw:z-index="56"><draw:image xlink:href="Pictures/100000010000004F0000000DD33E4093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595"><draw:frame draw:style-name="fr3" draw:name="Image 201" text:anchor-type="as-char" svg:width="0.4217in" svg:height="0.0638in" draw:z-index="71"><draw:image xlink:href="Pictures/10000001000000520000000DC0E3306A.png" xlink:type="simple" xlink:show="embed" xlink:actuate="onLoad" draw:mime-type="image/png"/></draw:frame></text:p>
          </table:table-cell>
        </table:table-row>
        <table:table-row table:style-name="Table12.5">
          <table:table-cell table:style-name="Table12.A1" office:value-type="string">
            <text:p text:style-name="P610"/>
            <text:p text:style-name="P624"><draw:frame draw:style-name="fr3" draw:name="Image 202" text:anchor-type="as-char" svg:width="1.1035in" svg:height="0.0535in" draw:z-index="72"><draw:image xlink:href="Pictures/10000001000000D50000000A2B58FABB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590"><draw:frame draw:style-name="fr3" draw:name="Image 203" text:anchor-type="as-char" svg:width="0.9972in" svg:height="0.0535in" draw:z-index="96"><draw:image xlink:href="Pictures/10000001000000C10000000A54D43C1B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591"><draw:frame draw:style-name="fr7" draw:name="Image27" text:anchor-type="as-char" svg:width="0.2917in" svg:height="0.0535in" draw:z-index="391"><draw:image xlink:href="Pictures/100000010000001C00000005DCE6BBC6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23"><draw:frame draw:style-name="fr7" draw:name="Image28" text:anchor-type="as-char" svg:width="0.2417in" svg:height="0.0535in" draw:z-index="392"><draw:image xlink:href="Pictures/100000010000001700000005E5D77090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02"><draw:frame draw:style-name="fr3" draw:name="Image 208" text:anchor-type="as-char" svg:width="0.4055in" svg:height="0.0638in" draw:z-index="153"><draw:image xlink:href="Pictures/100000010000004F0000000C251DDA00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03"><draw:frame draw:style-name="fr3" draw:name="Image 209" text:anchor-type="as-char" svg:width="0.4236in" svg:height="0.0638in" draw:z-index="187"><draw:image xlink:href="Pictures/10000001000000520000000C14837D19.png" xlink:type="simple" xlink:show="embed" xlink:actuate="onLoad" draw:mime-type="image/png"/></draw:frame></text:p>
          </table:table-cell>
        </table:table-row>
        <table:table-row table:style-name="Table12.2">
          <table:table-cell table:style-name="Table12.A1" office:value-type="string">
            <text:p text:style-name="P588"/>
            <text:p text:style-name="P625"><draw:frame draw:style-name="fr3" draw:name="Image 210" text:anchor-type="as-char" svg:width="0.9752in" svg:height="0.0535in" draw:z-index="217"><draw:image xlink:href="Pictures/10000001000000BD0000000A034E1441.png" xlink:type="simple" xlink:show="embed" xlink:actuate="onLoad" draw:mime-type="image/png"/></draw:frame></text:p>
          </table:table-cell>
          <table:table-cell table:style-name="Table12.A1" office:value-type="string">
            <text:p text:style-name="P626"/>
            <text:p text:style-name="P627"><draw:frame draw:style-name="fr3" draw:name="Image 211" text:anchor-type="as-char" svg:width="0.9673in" svg:height="0.0728in" draw:z-index="267"><draw:image xlink:href="Pictures/10000001000000BA0000000E7EF78ECE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28"><draw:frame draw:style-name="fr7" draw:name="Image29" text:anchor-type="as-char" svg:width="0.2445in" svg:height="0.0535in" draw:z-index="393"><draw:image xlink:href="Pictures/100000010000001700000005D55E7CFC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2"><draw:frame draw:style-name="fr7" draw:name="Image30" text:anchor-type="as-char" svg:width="0.2882in" svg:height="0.0535in" draw:z-index="394"><draw:image xlink:href="Pictures/100000010000001B000000058F723A12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02"><draw:frame draw:style-name="fr3" draw:name="Image 216" text:anchor-type="as-char" svg:width="0.4047in" svg:height="0.0638in" draw:z-index="176"><draw:image xlink:href="Pictures/100000010000004F0000000DFBA34DE3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29"><draw:frame draw:style-name="fr3" draw:name="Image 217" text:anchor-type="as-char" svg:width="0.3783in" svg:height="0.0638in" draw:z-index="178"><draw:image xlink:href="Pictures/100000010000004A0000000D87652257.png" xlink:type="simple" xlink:show="embed" xlink:actuate="onLoad" draw:mime-type="image/png"/></draw:frame></text:p>
          </table:table-cell>
        </table:table-row>
        <table:table-row table:style-name="Table12.5">
          <table:table-cell table:style-name="Table12.A1" office:value-type="string">
            <text:p text:style-name="P612"/>
            <text:p text:style-name="P630"><draw:frame draw:style-name="fr3" draw:name="Image 218" text:anchor-type="as-char" svg:width="0.8319in" svg:height="0.0728in" draw:z-index="234"><draw:image xlink:href="Pictures/100000010000009F0000000DA628AFBC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590"><draw:frame draw:style-name="fr3" draw:name="Image 219" text:anchor-type="as-char" svg:width="0.9972in" svg:height="0.0535in" draw:z-index="364"><draw:image xlink:href="Pictures/10000001000000C10000000A3414F311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28"><draw:frame draw:style-name="fr7" draw:name="Image31" text:anchor-type="as-char" svg:width="0.2445in" svg:height="0.0535in" draw:z-index="395"><draw:image xlink:href="Pictures/10000001000000170000000500B46C0B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23"><draw:frame draw:style-name="fr7" draw:name="Image32" text:anchor-type="as-char" svg:width="0.2417in" svg:height="0.0535in" draw:z-index="396"><draw:image xlink:href="Pictures/10000001000000170000000546658483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14"><draw:frame draw:style-name="fr3" draw:name="Image 224" text:anchor-type="as-char" svg:width="0.4102in" svg:height="0.0638in" draw:z-index="131"><draw:image xlink:href="Pictures/100000010000004F0000000C25F9B478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03"><draw:frame draw:style-name="fr3" draw:name="Image 225" text:anchor-type="as-char" svg:width="0.4236in" svg:height="0.0638in" draw:z-index="142"><draw:image xlink:href="Pictures/10000001000000520000000C02E48213.png" xlink:type="simple" xlink:show="embed" xlink:actuate="onLoad" draw:mime-type="image/png"/></draw:frame></text:p>
          </table:table-cell>
        </table:table-row>
        <table:table-row table:style-name="Table12.2">
          <table:table-cell table:style-name="Table12.A1" office:value-type="string">
            <text:p text:style-name="P588"/>
            <text:p text:style-name="P631"><draw:frame draw:style-name="fr3" draw:name="Image 226" text:anchor-type="as-char" svg:width="1.0835in" svg:height="0.0535in" draw:z-index="143"><draw:image xlink:href="Pictures/10000001000000D10000000ACFDDA437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32"><draw:frame draw:style-name="fr7" draw:name="Image33" text:anchor-type="as-char" svg:width="0.4165in" svg:height="0.0661in" draw:z-index="397"><draw:image xlink:href="Pictures/10000001000000270000000685AAACE0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33"><draw:frame draw:style-name="fr7" draw:name="Image34" text:anchor-type="as-char" svg:width="0.2008in" svg:height="0.0535in" draw:z-index="398"><draw:image xlink:href="Pictures/10000001000000130000000557FA13EC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2"><draw:frame draw:style-name="fr7" draw:name="Image35" text:anchor-type="as-char" svg:width="0.2882in" svg:height="0.0535in" draw:z-index="399"><draw:image xlink:href="Pictures/100000010000001B000000054D063EA7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02"><draw:frame draw:style-name="fr3" draw:name="Image 233" text:anchor-type="as-char" svg:width="0.4047in" svg:height="0.0638in" draw:z-index="177"><draw:image xlink:href="Pictures/100000010000004F0000000D96916945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03"><draw:frame draw:style-name="fr3" draw:name="Image 234" text:anchor-type="as-char" svg:width="0.4228in" svg:height="0.0638in" draw:z-index="207"><draw:image xlink:href="Pictures/10000001000000520000000DE3FD1ED1.png" xlink:type="simple" xlink:show="embed" xlink:actuate="onLoad" draw:mime-type="image/png"/></draw:frame></text:p>
          </table:table-cell>
        </table:table-row>
        <table:table-row table:style-name="Table12.5">
          <table:table-cell table:style-name="Table12.A1" office:value-type="string">
            <text:p text:style-name="P610"/>
            <text:p text:style-name="P634"><draw:frame draw:style-name="fr3" draw:name="Image 235" text:anchor-type="as-char" svg:width="0.9693in" svg:height="0.0543in" draw:z-index="211"><draw:image xlink:href="Pictures/10000001000000B80000000BC192BB56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35"><draw:frame draw:style-name="fr3" draw:name="Image 236" text:anchor-type="as-char" svg:width="1.011in" svg:height="0.0543in" draw:z-index="220"><draw:image xlink:href="Pictures/10000001000000C10000000B40B2A0E9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36"><draw:frame draw:style-name="fr7" draw:name="Image36" text:anchor-type="as-char" svg:width="0.2319in" svg:height="0.0535in" draw:z-index="400"><draw:image xlink:href="Pictures/10000001000000160000000530249E84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592"><draw:frame draw:style-name="fr7" draw:name="Image37" text:anchor-type="as-char" svg:width="0.2882in" svg:height="0.0535in" draw:z-index="401"><draw:image xlink:href="Pictures/100000010000001B0000000511EB3B21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02"><draw:frame draw:style-name="fr3" draw:name="Image 241" text:anchor-type="as-char" svg:width="0.4055in" svg:height="0.0638in" draw:z-index="239"><draw:image xlink:href="Pictures/100000010000004F0000000C63F49A19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03"><draw:frame draw:style-name="fr3" draw:name="Image 242" text:anchor-type="as-char" svg:width="0.4236in" svg:height="0.0638in" draw:z-index="242"><draw:image xlink:href="Pictures/10000001000000520000000C6D93F038.png" xlink:type="simple" xlink:show="embed" xlink:actuate="onLoad" draw:mime-type="image/png"/></draw:frame></text:p>
          </table:table-cell>
        </table:table-row>
        <table:table-row table:style-name="Table12.2">
          <table:table-cell table:style-name="Table12.A1" office:value-type="string">
            <text:p text:style-name="P588"/>
            <text:p text:style-name="P637"><draw:frame draw:style-name="fr3" draw:name="Image 243" text:anchor-type="as-char" svg:width="0.848in" svg:height="0.0535in" draw:z-index="243"><draw:image xlink:href="Pictures/10000001000000A40000000AAF1DF0C4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38"><draw:frame draw:style-name="fr3" draw:name="Image 244" text:anchor-type="as-char" svg:width="0.9957in" svg:height="0.0535in" draw:z-index="245"><draw:image xlink:href="Pictures/10000001000000C00000000AF4393E02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28"><draw:frame draw:style-name="fr7" draw:name="Image38" text:anchor-type="as-char" svg:width="0.2445in" svg:height="0.0535in" draw:z-index="402"><draw:image xlink:href="Pictures/1000000100000017000000058D294EC6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39"><draw:frame draw:style-name="fr7" draw:name="Image39" text:anchor-type="as-char" svg:width="0.2835in" svg:height="0.0535in" draw:z-index="403"><draw:image xlink:href="Pictures/100000010000001B00000005FA9607BE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02"><draw:frame draw:style-name="fr3" draw:name="Image 249" text:anchor-type="as-char" svg:width="0.4055in" svg:height="0.0638in" draw:z-index="255"><draw:image xlink:href="Pictures/100000010000004F0000000C2BFEB146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21"><draw:frame draw:style-name="fr7" draw:name="Image40" text:anchor-type="as-char" svg:width="0.428in" svg:height="0.0646in" draw:z-index="404"><draw:image xlink:href="Pictures/100000010000002900000006FCA0DA8C.png" xlink:type="simple" xlink:show="embed" xlink:actuate="onLoad" draw:mime-type="image/png"/></draw:frame></text:p>
          </table:table-cell>
        </table:table-row>
        <table:table-row table:style-name="Table12.5">
          <table:table-cell table:style-name="Table12.A1" office:value-type="string">
            <text:p text:style-name="P610"/>
            <text:p text:style-name="P640"><draw:frame draw:style-name="fr3" draw:name="Image 252" text:anchor-type="as-char" svg:width="1.0854in" svg:height="0.0543in" draw:z-index="257"><draw:image xlink:href="Pictures/10000001000000CF0000000B013C02E6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35"><draw:frame draw:style-name="fr3" draw:name="Image 253" text:anchor-type="as-char" svg:width="1.011in" svg:height="0.0543in" draw:z-index="258"><draw:image xlink:href="Pictures/10000001000000C10000000BD83E74F2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41"><draw:frame draw:style-name="fr7" draw:name="Image43" text:anchor-type="as-char" svg:width="0.2807in" svg:height="0.0535in" draw:z-index="405"><draw:image xlink:href="Pictures/100000010000001A00000005B9761C37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592"><draw:frame draw:style-name="fr7" draw:name="Image44" text:anchor-type="as-char" svg:width="0.2882in" svg:height="0.0535in" draw:z-index="406"><draw:image xlink:href="Pictures/100000010000001B00000005B03D8072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14"><draw:frame draw:style-name="fr3" draw:name="Image 258" text:anchor-type="as-char" svg:width="0.4098in" svg:height="0.0638in" draw:z-index="271"><draw:image xlink:href="Pictures/100000010000004F0000000D0E9ED494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03"><draw:frame draw:style-name="fr3" draw:name="Image 259" text:anchor-type="as-char" svg:width="0.4228in" svg:height="0.0638in" draw:z-index="272"><draw:image xlink:href="Pictures/10000001000000520000000D23D85148.png" xlink:type="simple" xlink:show="embed" xlink:actuate="onLoad" draw:mime-type="image/png"/></draw:frame></text:p>
          </table:table-cell>
        </table:table-row>
        <table:table-row table:style-name="Table12.2">
          <table:table-cell table:style-name="Table12.A1" office:value-type="string">
            <text:p text:style-name="P588"/>
            <text:p text:style-name="P642"><draw:frame draw:style-name="fr3" draw:name="Image 260" text:anchor-type="as-char" svg:width="0.8791in" svg:height="0.0535in" draw:z-index="278"><draw:image xlink:href="Pictures/10000001000000AA0000000A5328C977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43"><draw:frame draw:style-name="fr3" draw:name="Image 261" text:anchor-type="as-char" svg:width="0.9465in" svg:height="0.0535in" draw:z-index="279"><draw:image xlink:href="Pictures/10000001000000B60000000A721BA4BB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1"><draw:frame draw:style-name="fr7" draw:name="Image46" text:anchor-type="as-char" svg:width="0.2902in" svg:height="0.0535in" draw:z-index="407"><draw:image xlink:href="Pictures/100000010000001B0000000572FF37B8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2"><draw:frame draw:style-name="fr7" draw:name="Image47" text:anchor-type="as-char" svg:width="0.2882in" svg:height="0.0535in" draw:z-index="408"><draw:image xlink:href="Pictures/100000010000001B0000000583F8A8C9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02"><draw:frame draw:style-name="fr3" draw:name="Image 266" text:anchor-type="as-char" svg:width="0.4055in" svg:height="0.0638in" draw:z-index="284"><draw:image xlink:href="Pictures/100000010000004F0000000C0DD1883B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03"><draw:frame draw:style-name="fr3" draw:name="Image 267" text:anchor-type="as-char" svg:width="0.4236in" svg:height="0.0638in" draw:z-index="285"><draw:image xlink:href="Pictures/10000001000000520000000CC806D770.png" xlink:type="simple" xlink:show="embed" xlink:actuate="onLoad" draw:mime-type="image/png"/></draw:frame></text:p>
          </table:table-cell>
        </table:table-row>
        <table:table-row table:style-name="Table12.2">
          <table:table-cell table:style-name="Table12.A1" office:value-type="string">
            <text:p text:style-name="P610"/>
            <text:p text:style-name="P643"><draw:frame draw:style-name="fr3" draw:name="Image 268" text:anchor-type="as-char" svg:width="1.2264in" svg:height="0.0535in" draw:z-index="293"><draw:image xlink:href="Pictures/10000001000000EC0000000AD18F4E41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44"><draw:frame draw:style-name="fr7" draw:name="Image48" text:anchor-type="as-char" svg:width="0.1799in" svg:height="0.0535in" draw:z-index="409"><draw:image xlink:href="Pictures/1000000100000011000000056083EC70.png" xlink:type="simple" xlink:show="embed" xlink:actuate="onLoad" draw:mime-type="image/png"/></draw:frame><text:span text:style-name="T610"><text:s/></text:span><text:span text:style-name="T610"><draw:frame draw:style-name="fr7" draw:name="Image49" text:anchor-type="as-char" svg:width="0.1264in" svg:height="0.0516in" draw:z-index="410"><draw:image xlink:href="Pictures/100000010000000C00000004A4EC28BA.png" xlink:type="simple" xlink:show="embed" xlink:actuate="onLoad" draw:mime-type="image/png"/></draw:frame></text:span><text:span text:style-name="T611"><text:s/></text:span><text:span text:style-name="T611"><draw:frame draw:style-name="fr7" draw:name="Image50" text:anchor-type="as-char" svg:width="0.0437in" svg:height="0.0535in" draw:z-index="411"><draw:image xlink:href="Pictures/1000000100000004000000058391F014.png" xlink:type="simple" xlink:show="embed" xlink:actuate="onLoad" draw:mime-type="image/png"/></draw:frame></text:span></text:p>
          </table:table-cell>
          <table:table-cell table:style-name="Table12.A1" office:value-type="string">
            <text:p text:style-name="P610"/>
            <text:p text:style-name="P617"><draw:frame draw:style-name="fr7" draw:name="Image51" text:anchor-type="as-char" svg:width="0.1898in" svg:height="0.0535in" draw:z-index="412"><draw:image xlink:href="Pictures/1000000100000012000000057B486E6C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592"><draw:frame draw:style-name="fr7" draw:name="Image52" text:anchor-type="as-char" svg:width="0.2882in" svg:height="0.0535in" draw:z-index="413"><draw:image xlink:href="Pictures/100000010000001B000000052C776115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14"><draw:frame draw:style-name="fr3" draw:name="Image 279" text:anchor-type="as-char" svg:width="0.4098in" svg:height="0.0638in" draw:z-index="308"><draw:image xlink:href="Pictures/100000010000004F0000000D5AA54AD0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5"><draw:frame draw:style-name="fr3" draw:name="Image 280" text:anchor-type="as-char" svg:width="0.4217in" svg:height="0.0638in" draw:z-index="309"><draw:image xlink:href="Pictures/10000001000000520000000D2AD66F40.png" xlink:type="simple" xlink:show="embed" xlink:actuate="onLoad" draw:mime-type="image/png"/></draw:frame></text:p>
          </table:table-cell>
        </table:table-row>
        <table:table-row table:style-name="Table12.4">
          <table:table-cell table:style-name="Table12.A1" office:value-type="string">
            <text:p text:style-name="P599"/>
            <text:p text:style-name="P645"><draw:frame draw:style-name="fr7" draw:name="Image53" text:anchor-type="as-char" svg:width="0.8244in" svg:height="0.0535in" draw:z-index="414"><draw:image xlink:href="Pictures/100000010000004F0000000514E6F7CD.png" xlink:type="simple" xlink:show="embed" xlink:actuate="onLoad" draw:mime-type="image/png"/></draw:frame></text:p>
          </table:table-cell>
          <table:table-cell table:style-name="Table12.A1" office:value-type="string">
            <text:p text:style-name="P619"/>
            <text:p text:style-name="P646"><draw:frame draw:style-name="fr3" draw:name="Image 284" text:anchor-type="as-char" svg:width="1.0929in" svg:height="0.1402in" draw:z-index="311"><draw:image xlink:href="Pictures/10000001000000D10000001B72EB4DFB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647"><draw:frame draw:style-name="fr7" draw:name="Image54" text:anchor-type="as-char" svg:width="0.2693in" svg:height="0.0535in" draw:z-index="415"><draw:image xlink:href="Pictures/100000010000001900000005DDFEB285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592"><draw:frame draw:style-name="fr7" draw:name="Image55" text:anchor-type="as-char" svg:width="0.2882in" svg:height="0.0535in" draw:z-index="416"><draw:image xlink:href="Pictures/100000010000001B00000005F0719ECA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614"><draw:frame draw:style-name="fr3" draw:name="Image 289" text:anchor-type="as-char" svg:width="0.4102in" svg:height="0.0638in" draw:z-index="312"><draw:image xlink:href="Pictures/100000010000004F0000000C1BBCDC36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595"><draw:frame draw:style-name="fr3" draw:name="Image 290" text:anchor-type="as-char" svg:width="0.422in" svg:height="0.0638in" draw:z-index="313"><draw:image xlink:href="Pictures/10000001000000520000000CAC1833E0.png" xlink:type="simple" xlink:show="embed" xlink:actuate="onLoad" draw:mime-type="image/png"/></draw:frame></text:p>
          </table:table-cell>
        </table:table-row>
        <table:table-row table:style-name="Table12.2">
          <table:table-cell table:style-name="Table12.A1" office:value-type="string">
            <text:p text:style-name="P588"/>
            <text:p text:style-name="P615"><draw:frame draw:style-name="fr3" draw:name="Image 291" text:anchor-type="as-char" svg:width="0.9634in" svg:height="0.0535in" draw:z-index="317"><draw:image xlink:href="Pictures/10000001000000BA0000000A646E4B13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48"><draw:frame draw:style-name="fr3" draw:name="Image 292" text:anchor-type="as-char" svg:width="0.8862in" svg:height="0.0535in" draw:z-index="332"><draw:image xlink:href="Pictures/10000001000000AB0000000A2AB9F59D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17"><draw:frame draw:style-name="fr7" draw:name="Image56" text:anchor-type="as-char" svg:width="0.1898in" svg:height="0.0535in" draw:z-index="417"><draw:image xlink:href="Pictures/10000001000000120000000528E87019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2"><draw:frame draw:style-name="fr7" draw:name="Image57" text:anchor-type="as-char" svg:width="0.2882in" svg:height="0.0535in" draw:z-index="418"><draw:image xlink:href="Pictures/100000010000001B0000000573304D26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02"><draw:frame draw:style-name="fr3" draw:name="Image 297" text:anchor-type="as-char" svg:width="0.4047in" svg:height="0.0638in" draw:z-index="355"><draw:image xlink:href="Pictures/100000010000004F0000000DE07FBB1A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03"><draw:frame draw:style-name="fr3" draw:name="Image 298" text:anchor-type="as-char" svg:width="0.4228in" svg:height="0.0638in" draw:z-index="356"><draw:image xlink:href="Pictures/10000001000000520000000DB77EFB91.png" xlink:type="simple" xlink:show="embed" xlink:actuate="onLoad" draw:mime-type="image/png"/></draw:frame></text:p>
          </table:table-cell>
        </table:table-row>
        <table:table-row table:style-name="Table12.4">
          <table:table-cell table:style-name="Table12.A1" office:value-type="string">
            <text:p text:style-name="P619"/>
            <text:p text:style-name="P649"><draw:frame draw:style-name="fr3" draw:name="Image 299" text:anchor-type="as-char" svg:width="1.0882in" svg:height="0.1402in" draw:z-index="360"><draw:image xlink:href="Pictures/10000001000000CF0000001BEF7C1A68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50"><draw:frame draw:style-name="fr3" draw:name="Image 300" text:anchor-type="as-char" svg:width="0.8862in" svg:height="0.0835in" draw:z-index="94"><draw:image xlink:href="Pictures/10000001000000AB00000010E35EA852.png" xlink:type="simple" xlink:show="embed" xlink:actuate="onLoad" draw:mime-type="image/png"/></draw:frame></text:p>
          </table:table-cell>
          <table:table-cell table:style-name="Table12.A1" office:value-type="string">
            <text:p text:style-name="P607"/>
            <text:p text:style-name="P617"><draw:frame draw:style-name="fr7" draw:name="Image58" text:anchor-type="as-char" svg:width="0.1898in" svg:height="0.0535in" draw:z-index="419"><draw:image xlink:href="Pictures/100000010000001200000005630BF284.png" xlink:type="simple" xlink:show="embed" xlink:actuate="onLoad" draw:mime-type="image/png"/></draw:frame></text:p>
          </table:table-cell>
          <table:table-cell table:style-name="Table12.A1" office:value-type="string">
            <text:p text:style-name="P619"/>
            <text:p text:style-name="P651"><draw:frame draw:style-name="fr7" draw:name="Image59" text:anchor-type="as-char" svg:width="0.2882in" svg:height="0.1398in" draw:z-index="420"><draw:image xlink:href="Pictures/100000010000001B0000000D5301FC04.png" xlink:type="simple" xlink:show="embed" xlink:actuate="onLoad" draw:mime-type="image/png"/></draw:frame></text:p>
          </table:table-cell>
          <table:table-cell table:style-name="Table12.A1" office:value-type="string">
            <text:p text:style-name="P596"/>
            <text:p text:style-name="P652"><draw:frame draw:style-name="fr3" draw:name="Image 305" text:anchor-type="as-char" svg:width="0.4154in" svg:height="0.1516in" draw:z-index="99"><draw:image xlink:href="Pictures/100000010000004F0000001DF63CBEBA.png" xlink:type="simple" xlink:show="embed" xlink:actuate="onLoad" draw:mime-type="image/png"/></draw:frame></text:p>
          </table:table-cell>
          <table:table-cell table:style-name="Table12.A1" office:value-type="string">
            <text:p text:style-name="P596"/>
            <text:p text:style-name="P653"><draw:frame draw:style-name="fr3" draw:name="Image 306" text:anchor-type="as-char" svg:width="0.428in" svg:height="0.1516in" draw:z-index="100"><draw:image xlink:href="Pictures/10000001000000520000001D0D8C1CA8.png" xlink:type="simple" xlink:show="embed" xlink:actuate="onLoad" draw:mime-type="image/png"/></draw:frame></text:p>
          </table:table-cell>
        </table:table-row>
        <table:table-row table:style-name="Table12.3">
          <table:table-cell table:style-name="Table12.A1" office:value-type="string">
            <text:p text:style-name="P599"/>
            <text:p text:style-name="P654"><draw:frame draw:style-name="fr3" draw:name="Image 307" text:anchor-type="as-char" svg:width="1.2346in" svg:height="0.0535in" draw:z-index="29"><draw:image xlink:href="Pictures/10000001000000EF0000000A0F2E8095.png" xlink:type="simple" xlink:show="embed" xlink:actuate="onLoad" draw:mime-type="image/png"/></draw:frame></text:p>
          </table:table-cell>
          <table:table-cell table:style-name="Table12.A1" office:value-type="string">
            <text:p text:style-name="P596"/>
            <text:p text:style-name="P655"><draw:frame draw:style-name="fr3" draw:name="Image 308" text:anchor-type="as-char" svg:width="0.8693in" svg:height="0.1409in" draw:z-index="101"><draw:image xlink:href="Pictures/10000001000000A50000001A0B733CFE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617"><draw:frame draw:style-name="fr7" draw:name="Image60" text:anchor-type="as-char" svg:width="0.1898in" svg:height="0.0535in" draw:z-index="421"><draw:image xlink:href="Pictures/100000010000001200000005BCA8E94A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592"><draw:frame draw:style-name="fr7" draw:name="Image61" text:anchor-type="as-char" svg:width="0.2882in" svg:height="0.0535in" draw:z-index="422"><draw:image xlink:href="Pictures/100000010000001B00000005D520797F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614"><draw:frame draw:style-name="fr3" draw:name="Image 313" text:anchor-type="as-char" svg:width="0.4102in" svg:height="0.0638in" draw:z-index="1"><draw:image xlink:href="Pictures/100000010000004F0000000CE160522A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595"><draw:frame draw:style-name="fr3" draw:name="Image 314" text:anchor-type="as-char" svg:width="0.422in" svg:height="0.0638in" draw:z-index="2"><draw:image xlink:href="Pictures/10000001000000520000000CD3E1A946.png" xlink:type="simple" xlink:show="embed" xlink:actuate="onLoad" draw:mime-type="image/png"/></draw:frame></text:p>
          </table:table-cell>
        </table:table-row>
        <table:table-row table:style-name="Table12.4">
          <table:table-cell table:style-name="Table12.A1" office:value-type="string">
            <text:p text:style-name="P607"/>
            <text:p text:style-name="P656"><draw:frame draw:style-name="fr3" draw:name="Image 315" text:anchor-type="as-char" svg:width="1.0043in" svg:height="0.0535in" draw:z-index="3"><draw:image xlink:href="Pictures/10000001000000C20000000AD11AE88F.png" xlink:type="simple" xlink:show="embed" xlink:actuate="onLoad" draw:mime-type="image/png"/></draw:frame></text:p>
          </table:table-cell>
          <table:table-cell table:style-name="Table12.A1" office:value-type="string">
            <text:p text:style-name="P607"/>
            <text:p text:style-name="P638"><draw:frame draw:style-name="fr3" draw:name="Image 316" text:anchor-type="as-char" svg:width="0.9972in" svg:height="0.0535in" draw:z-index="5"><draw:image xlink:href="Pictures/10000001000000C00000000A53470F30.png" xlink:type="simple" xlink:show="embed" xlink:actuate="onLoad" draw:mime-type="image/png"/></draw:frame></text:p>
          </table:table-cell>
          <table:table-cell table:style-name="Table12.A1" office:value-type="string">
            <text:p text:style-name="P607"/>
            <text:p text:style-name="P591"><draw:frame draw:style-name="fr7" draw:name="Image63" text:anchor-type="as-char" svg:width="0.2902in" svg:height="0.0535in" draw:z-index="423"><draw:image xlink:href="Pictures/100000010000001B0000000572FF37B8.png" xlink:type="simple" xlink:show="embed" xlink:actuate="onLoad" draw:mime-type="image/png"/></draw:frame></text:p>
          </table:table-cell>
          <table:table-cell table:style-name="Table12.A1" office:value-type="string">
            <text:p text:style-name="P619"/>
            <text:p text:style-name="P651"><draw:frame draw:style-name="fr7" draw:name="Image64" text:anchor-type="as-char" svg:width="0.2882in" svg:height="0.1398in" draw:z-index="424"><draw:image xlink:href="Pictures/100000010000001B0000000D42D81D60.png" xlink:type="simple" xlink:show="embed" xlink:actuate="onLoad" draw:mime-type="image/png"/></draw:frame></text:p>
          </table:table-cell>
          <table:table-cell table:style-name="Table12.A1" office:value-type="string">
            <text:p text:style-name="P596"/>
            <text:p text:style-name="P652"><draw:frame draw:style-name="fr3" draw:name="Image 321" text:anchor-type="as-char" svg:width="0.4154in" svg:height="0.1516in" draw:z-index="16"><draw:image xlink:href="Pictures/100000010000004F0000001D6C01F823.png" xlink:type="simple" xlink:show="embed" xlink:actuate="onLoad" draw:mime-type="image/png"/></draw:frame></text:p>
          </table:table-cell>
          <table:table-cell table:style-name="Table12.A1" office:value-type="string">
            <text:p text:style-name="P596"/>
            <text:p text:style-name="P657"><draw:frame draw:style-name="fr3" draw:name="Image 322" text:anchor-type="as-char" svg:width="0.4283in" svg:height="0.1516in" draw:z-index="17"><draw:image xlink:href="Pictures/10000001000000520000001D0B7F0DE3.png" xlink:type="simple" xlink:show="embed" xlink:actuate="onLoad" draw:mime-type="image/png"/></draw:frame></text:p>
          </table:table-cell>
        </table:table-row>
        <table:table-row table:style-name="Table12.5">
          <table:table-cell table:style-name="Table12.A1" office:value-type="string">
            <text:p text:style-name="P610"/>
            <text:p text:style-name="P658"><draw:frame draw:style-name="fr3" draw:name="Image 323" text:anchor-type="as-char" svg:width="1.3339in" svg:height="0.0535in" draw:z-index="27"><draw:image xlink:href="Pictures/10000001000001010000000A8517758D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59"><draw:frame draw:style-name="fr7" draw:name="Image66" text:anchor-type="as-char" svg:width="0.6083in" svg:height="0.0535in" draw:z-index="425"><draw:image xlink:href="Pictures/100000010000003A000000055B1E41D5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28"><draw:frame draw:style-name="fr7" draw:name="Image67" text:anchor-type="as-char" svg:width="0.2445in" svg:height="0.0535in" draw:z-index="426"><draw:image xlink:href="Pictures/10000001000000170000000500B46C0B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592"><draw:frame draw:style-name="fr7" draw:name="Image69" text:anchor-type="as-char" svg:width="0.2882in" svg:height="0.0535in" draw:z-index="427"><draw:image xlink:href="Pictures/100000010000001B00000005D520797F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14"><draw:frame draw:style-name="fr3" draw:name="Image 330" text:anchor-type="as-char" svg:width="0.4102in" svg:height="0.0638in" draw:z-index="35"><draw:image xlink:href="Pictures/100000010000004F0000000CD685114B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5"><draw:frame draw:style-name="fr3" draw:name="Image 331" text:anchor-type="as-char" svg:width="0.422in" svg:height="0.0638in" draw:z-index="36"><draw:image xlink:href="Pictures/10000001000000520000000C4EAE7DB0.png" xlink:type="simple" xlink:show="embed" xlink:actuate="onLoad" draw:mime-type="image/png"/></draw:frame></text:p>
          </table:table-cell>
        </table:table-row>
        <table:table-row table:style-name="Table12.2">
          <table:table-cell table:style-name="Table12.A1" office:value-type="string">
            <text:p text:style-name="P588"/>
            <text:p text:style-name="P660"><draw:frame draw:style-name="fr3" draw:name="Image 332" text:anchor-type="as-char" svg:width="1.0957in" svg:height="0.0535in" draw:z-index="57"><draw:image xlink:href="Pictures/10000001000000D30000000A352AF77F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16"><draw:frame draw:style-name="fr7" draw:name="Image70" text:anchor-type="as-char" svg:width="0.6362in" svg:height="0.0535in" draw:z-index="428"><draw:image xlink:href="Pictures/100000010000003D00000005AB1DBD16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1"><draw:frame draw:style-name="fr7" draw:name="Image71" text:anchor-type="as-char" svg:width="0.2917in" svg:height="0.0535in" draw:z-index="429"><draw:image xlink:href="Pictures/100000010000001C0000000574899725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23"><draw:frame draw:style-name="fr7" draw:name="Image72" text:anchor-type="as-char" svg:width="0.2417in" svg:height="0.0535in" draw:z-index="430"><draw:image xlink:href="Pictures/10000001000000170000000546658483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594"><draw:frame draw:style-name="fr3" draw:name="Image 339" text:anchor-type="as-char" svg:width="0.4083in" svg:height="0.0638in" draw:z-index="158"><draw:image xlink:href="Pictures/100000010000004F0000000DCCA93DEC.png" xlink:type="simple" xlink:show="embed" xlink:actuate="onLoad" draw:mime-type="image/png"/></draw:frame></text:p>
          </table:table-cell>
          <table:table-cell table:style-name="Table12.A1" office:value-type="string">
            <text:p text:style-name="P593"/>
            <text:p text:style-name="P603"><draw:frame draw:style-name="fr3" draw:name="Image 340" text:anchor-type="as-char" svg:width="0.4228in" svg:height="0.0638in" draw:z-index="165"><draw:image xlink:href="Pictures/10000001000000520000000D984E326B.png" xlink:type="simple" xlink:show="embed" xlink:actuate="onLoad" draw:mime-type="image/png"/></draw:frame></text:p>
          </table:table-cell>
        </table:table-row>
        <table:table-row table:style-name="Table12.4">
          <table:table-cell table:style-name="Table12.A1" office:value-type="string">
            <text:p text:style-name="P661"/>
            <text:p text:style-name="P662"><draw:frame draw:style-name="fr3" draw:name="Image 341" text:anchor-type="as-char" svg:width="1.1083in" svg:height="0.0728in" draw:z-index="179"><draw:image xlink:href="Pictures/10000001000000D40000000EC85C25EA.png" xlink:type="simple" xlink:show="embed" xlink:actuate="onLoad" draw:mime-type="image/png"/></draw:frame></text:p>
          </table:table-cell>
          <table:table-cell table:style-name="Table12.A1" office:value-type="string">
            <text:p text:style-name="P619"/>
            <text:p text:style-name="P620"><draw:frame draw:style-name="fr3" draw:name="Image 342" text:anchor-type="as-char" svg:width="0.8598in" svg:height="0.1374in" draw:z-index="196"><draw:image xlink:href="Pictures/10000001000000A50000001B4D2D761A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617"><draw:frame draw:style-name="fr7" draw:name="Image73" text:anchor-type="as-char" svg:width="0.1898in" svg:height="0.0535in" draw:z-index="431"><draw:image xlink:href="Pictures/10000001000000120000000528E87019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592"><draw:frame draw:style-name="fr7" draw:name="Image74" text:anchor-type="as-char" svg:width="0.2882in" svg:height="0.0535in" draw:z-index="432"><draw:image xlink:href="Pictures/100000010000001B0000000512280BA5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614"><draw:frame draw:style-name="fr3" draw:name="Image 347" text:anchor-type="as-char" svg:width="0.4102in" svg:height="0.0638in" draw:z-index="256"><draw:image xlink:href="Pictures/100000010000004F0000000C3553E070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595"><draw:frame draw:style-name="fr3" draw:name="Image 348" text:anchor-type="as-char" svg:width="0.422in" svg:height="0.0638in" draw:z-index="264"><draw:image xlink:href="Pictures/10000001000000520000000C6364B5B5.png" xlink:type="simple" xlink:show="embed" xlink:actuate="onLoad" draw:mime-type="image/png"/></draw:frame></text:p>
          </table:table-cell>
        </table:table-row>
        <table:table-row table:style-name="Table12.2">
          <table:table-cell table:style-name="Table12.A1" office:value-type="string">
            <text:p text:style-name="P610"/>
            <text:p text:style-name="P663"><draw:frame draw:style-name="fr7" draw:name="Image75" text:anchor-type="as-char" svg:width="0.7138in" svg:height="0.0535in" draw:z-index="433"><draw:image xlink:href="Pictures/100000010000004400000005E345F37C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64"><draw:frame draw:style-name="fr7" draw:name="Image76" text:anchor-type="as-char" svg:width="0.4154in" svg:height="0.0535in" draw:z-index="434"><draw:image xlink:href="Pictures/100000010000002700000005FFA916CB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617"><draw:frame draw:style-name="fr7" draw:name="Image77" text:anchor-type="as-char" svg:width="0.1898in" svg:height="0.0535in" draw:z-index="435"><draw:image xlink:href="Pictures/1000000100000012000000057B486E6C.png" xlink:type="simple" xlink:show="embed" xlink:actuate="onLoad" draw:mime-type="image/png"/></draw:frame></text:p>
          </table:table-cell>
          <table:table-cell table:style-name="Table12.A1" office:value-type="string">
            <text:p text:style-name="P610"/>
            <text:p text:style-name="P592"><draw:frame draw:style-name="fr7" draw:name="Image78" text:anchor-type="as-char" svg:width="0.2882in" svg:height="0.0535in" draw:z-index="436"><draw:image xlink:href="Pictures/100000010000001B000000052C776115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614"><draw:frame draw:style-name="fr3" draw:name="Image 357" text:anchor-type="as-char" svg:width="0.4102in" svg:height="0.0638in" draw:z-index="46"><draw:image xlink:href="Pictures/100000010000004F0000000CD4F3D516.png" xlink:type="simple" xlink:show="embed" xlink:actuate="onLoad" draw:mime-type="image/png"/></draw:frame></text:p>
          </table:table-cell>
          <table:table-cell table:style-name="Table12.A1" office:value-type="string">
            <text:p text:style-name="P588"/>
            <text:p text:style-name="P595"><draw:frame draw:style-name="fr3" draw:name="Image 358" text:anchor-type="as-char" svg:width="0.422in" svg:height="0.0638in" draw:z-index="43"><draw:image xlink:href="Pictures/10000001000000520000000CDF340D81.png" xlink:type="simple" xlink:show="embed" xlink:actuate="onLoad" draw:mime-type="image/png"/></draw:frame></text:p>
          </table:table-cell>
        </table:table-row>
        <table:table-row table:style-name="Table12.4">
          <table:table-cell table:style-name="Table12.A1" office:value-type="string">
            <text:p text:style-name="P599"/>
            <text:p text:style-name="P665"><draw:frame draw:style-name="fr3" draw:name="Image 359" text:anchor-type="as-char" svg:width="0.9984in" svg:height="0.0543in" draw:z-index="44"><draw:image xlink:href="Pictures/10000001000000BE0000000B106653DF.png" xlink:type="simple" xlink:show="embed" xlink:actuate="onLoad" draw:mime-type="image/png"/></draw:frame></text:p>
          </table:table-cell>
          <table:table-cell table:style-name="Table12.A1" office:value-type="string">
            <text:p text:style-name="P619"/>
            <text:p text:style-name="P666"><draw:frame draw:style-name="fr3" draw:name="Image 360" text:anchor-type="as-char" svg:width="0.9937in" svg:height="0.1402in" draw:z-index="52"><draw:image xlink:href="Pictures/10000001000000BD0000001B5B52D862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628"><draw:frame draw:style-name="fr7" draw:name="Image79" text:anchor-type="as-char" svg:width="0.2445in" svg:height="0.0535in" draw:z-index="437"><draw:image xlink:href="Pictures/1000000100000017000000058D294EC6.png" xlink:type="simple" xlink:show="embed" xlink:actuate="onLoad" draw:mime-type="image/png"/></draw:frame></text:p>
          </table:table-cell>
          <table:table-cell table:style-name="Table12.A1" office:value-type="string">
            <text:p text:style-name="P599"/>
            <text:p text:style-name="P592"><draw:frame draw:style-name="fr7" draw:name="Image80" text:anchor-type="as-char" svg:width="0.2882in" svg:height="0.0535in" draw:z-index="438"><draw:image xlink:href="Pictures/100000010000001B00000005F0719ECA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602"><draw:frame draw:style-name="fr3" draw:name="Image 365" text:anchor-type="as-char" svg:width="0.4047in" svg:height="0.0638in" draw:z-index="79"><draw:image xlink:href="Pictures/100000010000004F0000000D5F4B679E.png" xlink:type="simple" xlink:show="embed" xlink:actuate="onLoad" draw:mime-type="image/png"/></draw:frame></text:p>
          </table:table-cell>
          <table:table-cell table:style-name="Table12.A1" office:value-type="string">
            <text:p text:style-name="P601"/>
            <text:p text:style-name="P603"><draw:frame draw:style-name="fr3" draw:name="Image 366" text:anchor-type="as-char" svg:width="0.4228in" svg:height="0.0638in" draw:z-index="80"><draw:image xlink:href="Pictures/10000001000000520000000D2B49DAF6.png" xlink:type="simple" xlink:show="embed" xlink:actuate="onLoad" draw:mime-type="image/png"/></draw:frame></text:p>
          </table:table-cell>
        </table:table-row>
      </table:table>
      <text:p text:style-name="P667"/>
      <text:p text:style-name="P363"/>
      <text:p text:style-name="P363"/>
      <text:p text:style-name="P668"/>
      <text:p text:style-name="P669"><text:span text:style-name="T420">PORTARIA</text:span><text:span text:style-name="T612"> </text:span><text:span text:style-name="T420">Nº</text:span><text:span text:style-name="T613"> </text:span><text:span text:style-name="T422">1.745/2026</text:span></text:p>
      <text:p text:style-name="P670">DISPÕE SOBRE CONCESSÃO DE LICENÇA<text:span text:style-name="T614"> <text:s/></text:span>PARA<text:span text:style-name="T614"> <text:s/></text:span>TRATAMENTO<text:span text:style-name="T614"> </text:span>DE<text:span text:style-name="T615"> </text:span>SAÚDE<text:span text:style-name="T615"> </text:span>E<text:span text:style-name="T615"> </text:span>BENEFÍCIO<text:span text:style-name="T616"> </text:span><text:span text:style-name="T133">AUXÍLIO-DOENÇA.</text:span></text:p>
      <text:p text:style-name="P671"><text:span text:style-name="T431">O</text:span><text:span text:style-name="T617"> <text:s/></text:span><text:span text:style-name="T430">SECRETÁRIO</text:span><text:span text:style-name="T618"> <text:s/></text:span><text:span text:style-name="T430">MUNICIPAL</text:span><text:span text:style-name="T619"> <text:s/></text:span><text:span text:style-name="T450">DE</text:span></text:p>
      <text:p text:style-name="P672"><text:span text:style-name="T430">ADMINISTRAÇÃO </text:span><text:span text:style-name="T431">de Cachoeiro de Itapemirim, Estado do Espírito Santo, no uso de suas atribuições delegadas</text:span><text:span text:style-name="T593"> </text:span><text:span text:style-name="T431">através dos</text:span><text:span text:style-name="T620"> </text:span><text:span text:style-name="T431">Decretos nºs. 18.275/2008 e </text:span><text:span text:style-name="T589">35.892/2025,</text:span></text:p>
      <text:p text:style-name="P673">RESOLVE:</text:p>
      <text:p text:style-name="P674"><text:span text:style-name="T430">Art. 1º </text:span><text:span text:style-name="T431">Considerar autorizado a concessão de </text:span><text:span text:style-name="T430">licença para tratamento de saúde </text:span><text:span text:style-name="T431">à servidora abaixo mencionada, conforme atestado médico apresentado e anexo ao referido processo, nos termos do artigo 2º da Lei nº 7859/2020 e Decreto nº. 29.111/2019.</text:span></text:p>
      <text:p text:style-name="P675"/>
      <table:table table:name="Table13" table:style-name="Table13">
        <table:table-column table:style-name="Table13.A"/>
        <table:table-column table:style-name="Table13.B"/>
        <table:table-column table:style-name="Table13.C"/>
        <table:table-column table:style-name="Table13.D"/>
        <table:table-column table:style-name="Table13.E"/>
        <table:table-column table:style-name="Table13.F"/>
        <table:table-row table:style-name="Table13.1">
          <table:table-cell table:style-name="Table13.A1" office:value-type="string">
            <text:p text:style-name="P676"><text:span text:style-name="T218">SERVIDORA</text:span><text:span text:style-name="T218"/></text:p>
          </table:table-cell>
          <table:table-cell table:style-name="Table13.A1" office:value-type="string">
            <text:p text:style-name="P677"><text:span text:style-name="T218">CARGO</text:span><text:span text:style-name="T218"/></text:p>
          </table:table-cell>
          <table:table-cell table:style-name="Table13.A1" office:value-type="string">
            <text:p text:style-name="P678"><text:span text:style-name="T218">LOTAÇÃO</text:span><text:span text:style-name="T218"/></text:p>
          </table:table-cell>
          <table:table-cell table:style-name="Table13.A1" table:number-columns-spanned="2" office:value-type="string">
            <text:p text:style-name="P679"><text:span text:style-name="T218">LICENÇA</text:span><text:span text:style-name="T218"/></text:p>
          </table:table-cell>
          <table:covered-table-cell/>
          <table:table-cell table:style-name="Table13.A1" office:value-type="string">
            <text:p text:style-name="P680"><text:span text:style-name="T218">PROC.</text:span><text:span text:style-name="T621"> </text:span><text:span text:style-name="T221">Nº</text:span></text:p>
          </table:table-cell>
        </table:table-row>
        <table:table-row table:style-name="Table13.2">
          <table:table-cell table:style-name="Table13.A1" office:value-type="string">
            <text:p text:style-name="P681"><text:span text:style-name="T218">MONIQUE</text:span><text:span text:style-name="T435"> </text:span><text:span text:style-name="T218">OLIVEIRA</text:span><text:span text:style-name="T435"> </text:span><text:span text:style-name="T218">DOS</text:span><text:span text:style-name="T324"> </text:span><text:span text:style-name="T219">SANTOS</text:span><text:span text:style-name="T323"> </text:span><text:span text:style-name="T219">BARBOSA</text:span></text:p>
          </table:table-cell>
          <table:table-cell table:style-name="Table13.A1" office:value-type="string">
            <text:p text:style-name="P682"><text:span text:style-name="T226">PROF</text:span><text:span text:style-name="T573"> </text:span><text:span text:style-name="T226">PEB</text:span><text:span text:style-name="T573"> </text:span><text:span text:style-name="T437">A</text:span></text:p>
          </table:table-cell>
          <table:table-cell table:style-name="Table13.A1" office:value-type="string">
            <text:p text:style-name="P683"><text:span text:style-name="T574">SEME</text:span><text:span text:style-name="T574"/></text:p>
          </table:table-cell>
          <table:table-cell table:style-name="Table13.A1" office:value-type="string">
            <text:p text:style-name="P684"><text:span text:style-name="T226">01</text:span><text:span text:style-name="T230"> DIA</text:span></text:p>
          </table:table-cell>
          <table:table-cell table:style-name="Table13.A1" office:value-type="string">
            <text:p text:style-name="P685"><text:span text:style-name="T322">03/08/2026</text:span><text:span text:style-name="T322"/></text:p>
          </table:table-cell>
          <table:table-cell table:style-name="Table13.A1" office:value-type="string">
            <text:p text:style-name="P686"><text:span text:style-name="T218">59024/2026</text:span><text:span text:style-name="T218"/></text:p>
          </table:table-cell>
        </table:table-row>
      </table:table>
      <text:p text:style-name="P687"><text:span text:style-name="T430">Art.</text:span><text:span text:style-name="T594"> <text:s/></text:span><text:span text:style-name="T430">2º</text:span><text:span text:style-name="T594"> <text:s/></text:span><text:span text:style-name="T431">Conceder</text:span><text:span text:style-name="T593"> <text:s/></text:span><text:span text:style-name="T430">benefício</text:span><text:span text:style-name="T594"> </text:span><text:span text:style-name="T430">auxílio-doença </text:span><text:span text:style-name="T431">à referida servidora, no período de 89 (oitenta e nove) dias, a partir de </text:span><text:span text:style-name="T595">04 de agosto de 2026</text:span><text:span text:style-name="T622">, </text:span><text:span text:style-name="T431">de acordo com perícia de atestado deferido pela MEDTRAB Medicina e Segurança do Trabalho (Grupo Innovar).</text:span></text:p>
      <text:p text:style-name="P688"><text:span text:style-name="T430">Art. 3°</text:span><text:span text:style-name="T608"> </text:span><text:span text:style-name="T431">Esta Portaria</text:span><text:span text:style-name="T623"> </text:span><text:span text:style-name="T431">entrará em</text:span><text:span text:style-name="T603"> </text:span><text:span text:style-name="T431">vigor</text:span><text:span text:style-name="T623"> </text:span><text:span text:style-name="T601">na</text:span></text:p>
      <text:p text:style-name="P689"><text:span text:style-name="T431">data</text:span><text:span text:style-name="T624"> </text:span><text:span text:style-name="T431">de</text:span><text:span text:style-name="T625"> </text:span><text:span text:style-name="T431">sua</text:span><text:span text:style-name="T601"> </text:span><text:span text:style-name="T589">publicação.</text:span></text:p>
      <text:p text:style-name="P690"/>
      <text:p text:style-name="P691"><text:span text:style-name="T431">Cachoeiro</text:span><text:span text:style-name="T626"> </text:span><text:span text:style-name="T431">de</text:span><text:span text:style-name="T627"> </text:span><text:span text:style-name="T431">Itapemirim/ES</text:span><text:span text:style-name="T628"> </text:span><text:span text:style-name="T431">18</text:span><text:span text:style-name="T629"> </text:span><text:span text:style-name="T431">de</text:span><text:span text:style-name="T627"> </text:span><text:span text:style-name="T431">agosto</text:span><text:span text:style-name="T626"> </text:span><text:span text:style-name="T431">de</text:span><text:span text:style-name="T628"> </text:span><text:span text:style-name="T589">2026.</text:span></text:p>
      <text:p text:style-name="P690"/>
      <text:p text:style-name="P692">ROGÉRIO<text:span text:style-name="T135"> </text:span>DA<text:span text:style-name="T630"> </text:span>SILVA<text:span text:style-name="T630"> </text:span><text:span text:style-name="T133">ATHAYDE</text:span></text:p>
      <text:p text:style-name="P693"><text:span text:style-name="T430">Secretário</text:span><text:span text:style-name="T631"> </text:span><text:span text:style-name="T430">Municipal</text:span><text:span text:style-name="T632"> </text:span><text:span text:style-name="T430">de</text:span><text:span text:style-name="T632"> </text:span><text:span text:style-name="T453">Administração</text:span></text:p>
      <text:p text:style-name="P694"/>
      <text:p text:style-name="P695"/>
      <text:section text:style-name="Sect8" text:name="Section11">
        <text:p text:style-name="P696"><text:span text:style-name="T201">PORTARIA</text:span><text:span text:style-name="T202"> </text:span><text:span text:style-name="T201">Nº</text:span><text:span text:style-name="T202"> </text:span><text:span text:style-name="T201">1.748/2026</text:span></text:p>
        <text:p text:style-name="P697"/>
        <text:p text:style-name="P698"/>
        <text:p text:style-name="P699"><text:span text:style-name="T132">DESIGNA</text:span><text:span text:style-name="T130"><text:tab/></text:span><text:span text:style-name="T132">SERVIDORES</text:span><text:span text:style-name="T130"><text:tab/></text:span><text:span text:style-name="T203">PARA </text:span><text:span text:style-name="T130">ACOMPANHAMENTO</text:span><text:span text:style-name="T204"> </text:span><text:span text:style-name="T130">E</text:span><text:span text:style-name="T204"> </text:span><text:span text:style-name="T130">FISCALIZAÇÃO</text:span><text:span text:style-name="T204"> </text:span><text:span text:style-name="T130">DA EXECUÇÃO DE ATAS DE REGISTRO DE PREÇOS FIRMADAS NO MUNICÍPIO.</text:span></text:p>
        <text:p text:style-name="P700"><text:span text:style-name="T205">O</text:span><text:span text:style-name="T633"> </text:span><text:span text:style-name="T130">SECRETÁRIO</text:span><text:span text:style-name="T634"> </text:span><text:span text:style-name="T130">MUNICIPAL</text:span><text:span text:style-name="T635"> </text:span><text:span text:style-name="T130">DE</text:span><text:span text:style-name="T634"> </text:span><text:span text:style-name="T130">SAÚDE</text:span><text:span text:style-name="T636"> </text:span><text:span text:style-name="T208">de</text:span></text:p>
        <text:p text:style-name="P701"><text:span text:style-name="T205">Cachoeiro de Itapemirim, Estado do Espírito Santo, no uso de suas atribuições delegadas através</text:span><text:span text:style-name="T637"> </text:span><text:span text:style-name="T205">do</text:span><text:span text:style-name="T638"> </text:span><text:span text:style-name="T205">Decreto</text:span><text:span text:style-name="T638"> </text:span><text:span text:style-name="T205">nº</text:span><text:span text:style-name="T638"> </text:span><text:span text:style-name="T205">36.940/2025,tendo</text:span><text:span text:style-name="T638"> </text:span><text:span text:style-name="T205">em vista o que consta no processo n° </text:span><text:span text:style-name="T130">60.647/2026</text:span><text:span text:style-name="T205">, </text:span><text:span text:style-name="T130">RESOLVE:</text:span></text:p>
        <text:p text:style-name="P702"><text:span text:style-name="T130">Art.</text:span><text:span text:style-name="T639"> </text:span><text:span text:style-name="T130">1º</text:span><text:span text:style-name="T640"> </text:span><text:span text:style-name="T205">Designar</text:span><text:span text:style-name="T641"> </text:span><text:span text:style-name="T205">os</text:span><text:span text:style-name="T641"> </text:span><text:span text:style-name="T205">servidores</text:span><text:span text:style-name="T642"> </text:span><text:span text:style-name="T132">ANDERSON</text:span></text:p>
      </text:section>
      <text:section text:style-name="Sect1" text:name="Section12">
        <text:p text:style-name="P703"><text:span text:style-name="T130">BARROS ARCHANJO </text:span><text:span text:style-name="T205">(gestor titular) e </text:span><text:span text:style-name="T130">NORMA IÊDA AMISTÁ </text:span><text:span text:style-name="T205">(gestor substituto), lotados na SEMUS, para atuarem como gestores na execução das ATAS DE REGISTRO DE PREÇOS firmadas no Município e descritas em </text:span><text:span text:style-name="T217">anexo.</text:span></text:p>
        <text:p text:style-name="P704"><text:span text:style-name="T130">Art. 2º </text:span><text:span text:style-name="T205">Designar os servidores </text:span><text:span text:style-name="T130">FRANCIANE POLONINI AUGUSTO GONÇALVES </text:span><text:span text:style-name="T205">(fiscal administrativo titular) e </text:span><text:span text:style-name="T130">POLIANA</text:span><text:span text:style-name="T643"> </text:span><text:span text:style-name="T130">DA</text:span><text:span text:style-name="T643"> </text:span><text:span text:style-name="T130">SILVA</text:span><text:span text:style-name="T643"> </text:span><text:span text:style-name="T130">OLIVEIRA</text:span><text:span text:style-name="T643"> </text:span><text:span text:style-name="T130">SODRÉ </text:span><text:span text:style-name="T205">(fiscal</text:span><text:span text:style-name="T644"> </text:span><text:span text:style-name="T205">administrativo</text:span><text:span text:style-name="T644"> </text:span><text:span text:style-name="T205">substituto), lotados na SEMUS, para acompanhamento e fiscalização da execução das ATAS DE REGISTRO DE PREÇOS firmadas no Município e descritas em </text:span><text:span text:style-name="T217">anexo.</text:span></text:p>
        <text:p text:style-name="P704"><text:span text:style-name="T130">Art. 3º </text:span><text:span text:style-name="T205">Designar os servidores </text:span><text:span text:style-name="T130">PAULA RAMOS DE ALMEIDA </text:span><text:span text:style-name="T205">(fiscal técnico titular) e </text:span><text:span text:style-name="T130">LUCIANE DE SOUZA DOS SANTOS </text:span><text:span text:style-name="T205">(fiscal técnico substituto)</text:span><text:span text:style-name="T130">, </text:span><text:span text:style-name="T205">lotados na SEMUS, para acompanhamento e fiscalização da execução das ATAS DE REGISTRO DE PREÇOS firmadas no Município e descritas em anexo.</text:span></text:p>
        <text:p text:style-name="P705"/>
        <text:p text:style-name="P706"><text:span text:style-name="T130">Art. 4º </text:span><text:span text:style-name="T205">Esta portaria entra em vigor na data de sua publicação, revogadas as disposições em contrário</text:span><text:span text:style-name="T645">.</text:span></text:p>
        <text:p text:style-name="P707"/>
        <text:p text:style-name="P708"><text:span text:style-name="T205">Cachoeiro</text:span><text:span text:style-name="T638"> </text:span><text:span text:style-name="T205">de</text:span><text:span text:style-name="T638"> </text:span><text:span text:style-name="T205">Itapemirim/ES,</text:span><text:span text:style-name="T638"> </text:span><text:span text:style-name="T205">18</text:span><text:span text:style-name="T638"> </text:span><text:span text:style-name="T205">de</text:span><text:span text:style-name="T638"> </text:span><text:span text:style-name="T205">agosto</text:span><text:span text:style-name="T638"> </text:span><text:span text:style-name="T205">de</text:span><text:span text:style-name="T638"> </text:span><text:span text:style-name="T217">2026.</text:span></text:p>
        <text:p text:style-name="P709"/>
        <text:p text:style-name="P710"><text:span text:style-name="T636">VILSON</text:span><text:span text:style-name="T646"> </text:span><text:span text:style-name="T636">CARLOS</text:span><text:span text:style-name="T646"> </text:span><text:span text:style-name="T636">GOMES</text:span><text:span text:style-name="T646"> </text:span><text:span text:style-name="T636">COELHO</text:span></text:p>
        <text:p text:style-name="P711"><text:span text:style-name="T636">Secretário</text:span><text:span text:style-name="T647"> </text:span><text:span text:style-name="T636">Municipal</text:span><text:span text:style-name="T648"> </text:span><text:span text:style-name="T636">de</text:span><text:span text:style-name="T648"> </text:span><text:span text:style-name="T636">Saúde</text:span><text:span text:style-name="T647"> </text:span><text:span text:style-name="T636">(Interino)</text:span></text:p>
      </text:section>
      <text:p text:style-name="P712"/>
      <text:p text:style-name="P363"/>
      <text:p text:style-name="P363"/>
      <text:p text:style-name="P363"/>
      <text:p text:style-name="P363"/>
      <text:p text:style-name="P363"/>
      <text:p text:style-name="P363"/>
      <text:p text:style-name="P363"/>
      <text:p text:style-name="P363"/>
      <text:p text:style-name="P363"/>
      <text:p text:style-name="P363"/>
      <text:p text:style-name="P363"/>
      <text:p text:style-name="P713"/>
      <text:p text:style-name="P714"><draw:frame draw:style-name="fr6" draw:name="Image 367" text:anchor-type="char" svg:x="0.4937in" svg:y="-1.9583in" svg:width="7.7736in" svg:height="1.3681in" draw:z-index="97"><draw:image xlink:href="Pictures/10000000000009180000019B2F5AA03B.png" xlink:type="simple" xlink:show="embed" xlink:actuate="onLoad" draw:mime-type="image/png"/></draw:frame><text:span text:style-name="T649"><text:s/></text:span><text:span text:style-name="T650">RELAÇÃO</text:span><text:span text:style-name="T651"> </text:span><text:span text:style-name="T650">ANEXA</text:span><text:span text:style-name="T652"> </text:span><text:span text:style-name="T650">A</text:span><text:span text:style-name="T653"> </text:span><text:span text:style-name="T650">PORTARIA</text:span><text:span text:style-name="T654"> </text:span><text:span text:style-name="T650">Nº</text:span><text:span text:style-name="T655"> </text:span><text:span text:style-name="T656">1.748/2026</text:span><text:span text:style-name="T657">,</text:span></text:p>
      <text:p text:style-name="P715"/>
      <table:table table:name="Table14" table:style-name="Table14">
        <table:table-column table:style-name="Table14.A"/>
        <table:table-column table:style-name="Table14.B"/>
        <table:table-column table:style-name="Table14.C"/>
        <table:table-column table:style-name="Table14.D"/>
        <table:table-row table:style-name="Table14.1">
          <table:table-cell table:style-name="Table14.A1" office:value-type="string">
            <text:p text:style-name="P716"><text:span text:style-name="T658">NÚMERO</text:span><text:span text:style-name="T659"> </text:span><text:span text:style-name="T658">DAS</text:span><text:span text:style-name="T660"> </text:span><text:span text:style-name="T661">ATAS</text:span><text:span text:style-name="T662"> </text:span><text:span text:style-name="T658">DE REGISTRO</text:span></text:p>
            <text:p text:style-name="P717"><text:span text:style-name="T658">DE</text:span><text:span text:style-name="T663"> </text:span><text:span text:style-name="T664">PREÇOS</text:span></text:p>
          </table:table-cell>
          <table:table-cell table:style-name="Table14.A1" office:value-type="string">
            <text:p text:style-name="P718"><text:span text:style-name="T665">FORNECEDOR</text:span><text:span text:style-name="T665"/></text:p>
          </table:table-cell>
          <table:table-cell table:style-name="Table14.A1" table:number-columns-spanned="2" office:value-type="string">
            <text:p text:style-name="P719"><text:span text:style-name="T665">OBJETO</text:span><text:span text:style-name="T665"/></text:p>
          </table:table-cell>
          <table:covered-table-cell/>
        </table:table-row>
        <table:table-row table:style-name="Table14.2">
          <table:table-cell table:style-name="Table14.A1" office:value-type="string">
            <text:p text:style-name="P720"/>
            <text:p text:style-name="P721"><text:span text:style-name="T666">600/2026</text:span><text:span text:style-name="T666"/></text:p>
          </table:table-cell>
          <table:table-cell table:style-name="Table14.A1" office:value-type="string">
            <text:p text:style-name="P470"/>
            <text:p text:style-name="P369"><text:span text:style-name="T667">ACÁCIA</text:span><text:span text:style-name="T668"> </text:span><text:span text:style-name="T667">COMÉRCIO</text:span><text:span text:style-name="T668"> </text:span><text:span text:style-name="T669">DE</text:span><text:span text:style-name="T670"> </text:span><text:span text:style-name="T669">MEDICAMENTOS</text:span><text:span text:style-name="T671"> </text:span><text:span text:style-name="T672">LTDA</text:span></text:p>
          </table:table-cell>
          <table:table-cell table:style-name="Table14.A1" table:number-columns-spanned="2" office:value-type="string">
            <text:p text:style-name="P722"><text:span text:style-name="T673">Registro de </text:span><text:span text:style-name="T674">Preços </text:span><text:span text:style-name="T673">para a eventu</text:span><text:span text:style-name="T675"> </text:span><text:span text:style-name="T673">contratação</text:span><text:span text:style-name="T676"> </text:span><text:span text:style-name="T673">de</text:span><text:span text:style-name="T677"> </text:span><text:span text:style-name="T673">medicamentos</text:span><text:span text:style-name="T678"> </text:span><text:span text:style-name="T679">-</text:span><text:span text:style-name="T680"> </text:span><text:span text:style-name="T673">PERP</text:span></text:p>
            <text:p text:style-name="P723"><draw:frame draw:style-name="fr8" draw:name="Image118" text:anchor-type="char" svg:x="1.2362in" svg:y="-0.1382in" svg:width="0.0484in" svg:height="0.0543in" draw:z-index="58"><draw:image xlink:href="Pictures/1000000100000004000000053B79DB26.png" xlink:type="simple" xlink:show="embed" xlink:actuate="onLoad" draw:mime-type="image/png"/></draw:frame><text:span text:style-name="T681">municípios</text:span><text:span text:style-name="T681"/></text:p>
          </table:table-cell>
          <table:covered-table-cell/>
        </table:table-row>
        <table:table-row table:style-name="Table14.3">
          <table:table-cell table:style-name="Table14.A1" office:value-type="string">
            <text:p text:style-name="P724"/>
            <text:p text:style-name="P725"><text:span text:style-name="T666">145/2026</text:span><text:span text:style-name="T666"/></text:p>
          </table:table-cell>
          <table:table-cell table:style-name="Table14.A1" office:value-type="string">
            <text:p text:style-name="P435"/>
            <text:p text:style-name="P726"><text:span text:style-name="T667">MEDITON</text:span><text:span text:style-name="T682"> </text:span><text:span text:style-name="T669">FARMACÊUTICA</text:span><text:span text:style-name="T683"> </text:span><text:span text:style-name="T672">LTDA</text:span></text:p>
          </table:table-cell>
          <table:table-cell table:style-name="Table14.A1" table:number-columns-spanned="2" office:value-type="string">
            <text:p text:style-name="P727"/>
            <text:p text:style-name="P728"><draw:frame draw:style-name="fr3" draw:name="Image 370" text:anchor-type="as-char" svg:width="0.8571in" svg:height="0.2244in" draw:z-index="74"><draw:image xlink:href="Pictures/10000001000000A40000002B46C2BE93.png" xlink:type="simple" xlink:show="embed" xlink:actuate="onLoad" draw:mime-type="image/png"/></draw:frame></text:p>
          </table:table-cell>
          <table:covered-table-cell/>
        </table:table-row>
        <table:table-row table:style-name="Table14.2">
          <table:table-cell table:style-name="Table14.A1" office:value-type="string">
            <text:p text:style-name="P729"/>
            <text:p text:style-name="P730"><text:span text:style-name="T666">588/2026</text:span><text:span text:style-name="T666"/></text:p>
          </table:table-cell>
          <table:table-cell table:style-name="Table14.A1" office:value-type="string">
            <text:p text:style-name="P731"><text:span text:style-name="T684">MEDILAR</text:span><text:span text:style-name="T685"> </text:span><text:span text:style-name="T686">IMPORTAÇÃO</text:span><text:span text:style-name="T687"> </text:span><text:span text:style-name="T686">E</text:span><text:span text:style-name="T688"> </text:span><text:span text:style-name="T686">DISTRIBUIÇÃO</text:span><text:span text:style-name="T670"> </text:span><text:span text:style-name="T686">DE</text:span><text:span text:style-name="T689"> </text:span><text:span text:style-name="T686">PRODUTOS </text:span><text:span text:style-name="T684">MÉDICO </text:span><text:span text:style-name="T686">HOSPITALARES </text:span><text:span text:style-name="T684">S/A</text:span></text:p>
          </table:table-cell>
          <table:table-cell table:style-name="Table14.C4" office:value-type="string">
            <text:p text:style-name="P732"/>
            <text:p text:style-name="P467"/>
            <text:p text:style-name="P733"><draw:frame draw:style-name="fr8" draw:name="Image119" text:anchor-type="char" svg:x="0.2827in" svg:y="-0.1417in" svg:width="0.8563in" svg:height="0.2047in" draw:z-index="59"><draw:image xlink:href="Pictures/100000010000005200000013E1AF8740.png" xlink:type="simple" xlink:show="embed" xlink:actuate="onLoad" draw:mime-type="image/png"/></draw:frame><text:span text:style-name="T681">medicamentos</text:span><text:span text:style-name="T681"/></text:p>
          </table:table-cell>
          <table:table-cell table:style-name="Table14.D4" office:value-type="string">
            <text:p text:style-name="P732"/>
            <text:p text:style-name="P467"/>
            <text:p text:style-name="P734"><text:span text:style-name="T690">PERP</text:span><text:span text:style-name="T691"> </text:span><text:span text:style-name="T681">municípios</text:span></text:p>
          </table:table-cell>
        </table:table-row>
        <table:table-row table:style-name="Table14.3">
          <table:table-cell table:style-name="Table14.A1" office:value-type="string">
            <text:p text:style-name="P735"/>
            <text:p text:style-name="P736"><text:span text:style-name="T692">327/2026</text:span><text:span text:style-name="T692"/></text:p>
          </table:table-cell>
          <table:table-cell table:style-name="Table14.A1" office:value-type="string">
            <text:p text:style-name="P737"/>
            <text:p text:style-name="P738"><text:span text:style-name="T667">ABC</text:span><text:span text:style-name="T693"> </text:span><text:span text:style-name="T669">FARMACÊUTICO</text:span><text:span text:style-name="T694"> </text:span><text:span text:style-name="T672">LTDA</text:span></text:p>
          </table:table-cell>
          <table:table-cell table:style-name="Table14.A1" table:number-columns-spanned="2" office:value-type="string">
            <text:p text:style-name="P727"/>
            <text:p text:style-name="P728"><draw:frame draw:style-name="fr3" draw:name="Image 374" text:anchor-type="as-char" svg:width="0.8571in" svg:height="0.2244in" draw:z-index="75"><draw:image xlink:href="Pictures/10000001000000A40000002B73E5A037.png" xlink:type="simple" xlink:show="embed" xlink:actuate="onLoad" draw:mime-type="image/png"/></draw:frame></text:p>
          </table:table-cell>
          <table:covered-table-cell/>
        </table:table-row>
        <table:table-row table:style-name="Table14.2">
          <table:table-cell table:style-name="Table14.A1" office:value-type="string">
            <text:p text:style-name="P724"/>
            <text:p text:style-name="P736"><text:span text:style-name="T692">369/2026</text:span><text:span text:style-name="T692"/></text:p>
          </table:table-cell>
          <table:table-cell table:style-name="Table14.A1" office:value-type="string">
            <text:p text:style-name="P739"><text:span text:style-name="T684">CONQUISTA</text:span><text:span text:style-name="T682"> </text:span><text:span text:style-name="T684">DISTRIBUIDORA</text:span><text:span text:style-name="T695"> </text:span><text:span text:style-name="T684">DE</text:span><text:span text:style-name="T685"> </text:span><text:span text:style-name="T686">MEDICAMENTOS</text:span><text:span text:style-name="T670"> </text:span><text:span text:style-name="T686">E</text:span><text:span text:style-name="T689"> </text:span><text:span text:style-name="T686">PRODUTOS </text:span><text:span text:style-name="T696">HOSPITALARES </text:span><text:span text:style-name="T686">LTDA</text:span></text:p>
          </table:table-cell>
          <table:table-cell table:style-name="Table14.A1" table:number-columns-spanned="2" office:value-type="string">
            <text:p text:style-name="P740"/>
            <text:p text:style-name="P728"><draw:frame draw:style-name="fr3" draw:name="Image 375" text:anchor-type="as-char" svg:width="0.8528in" svg:height="0.2244in" draw:z-index="76"><draw:image xlink:href="Pictures/10000001000000A40000002BE7F6AAD2.png" xlink:type="simple" xlink:show="embed" xlink:actuate="onLoad" draw:mime-type="image/png"/></draw:frame></text:p>
          </table:table-cell>
          <table:covered-table-cell/>
        </table:table-row>
        <table:table-row table:style-name="Table14.3">
          <table:table-cell table:style-name="Table14.A1" office:value-type="string">
            <text:p text:style-name="P741"/>
            <text:p text:style-name="P742"><text:span text:style-name="T666">830/2026</text:span><text:span text:style-name="T666"/></text:p>
          </table:table-cell>
          <table:table-cell table:style-name="Table14.A1" office:value-type="string">
            <text:p text:style-name="P743"/>
            <text:p text:style-name="P744"><text:span text:style-name="T669">INOVAMED</text:span><text:span text:style-name="T697"> </text:span><text:span text:style-name="T698">HOSPITALAR</text:span><text:span text:style-name="T699"> </text:span><text:span text:style-name="T672">LTDA</text:span></text:p>
          </table:table-cell>
          <table:table-cell table:style-name="Table14.C4" office:value-type="string">
            <text:p text:style-name="P732"/>
            <text:p text:style-name="P745"/>
            <text:p text:style-name="P733"><draw:frame draw:style-name="fr8" draw:name="Image120" text:anchor-type="char" svg:x="0.2827in" svg:y="-0.1417in" svg:width="0.8563in" svg:height="0.2047in" draw:z-index="60"><draw:image xlink:href="Pictures/1000000100000052000000139B6C6220.png" xlink:type="simple" xlink:show="embed" xlink:actuate="onLoad" draw:mime-type="image/png"/></draw:frame><text:span text:style-name="T681">medicamentos</text:span><text:span text:style-name="T681"/></text:p>
          </table:table-cell>
          <table:table-cell table:style-name="Table14.D4" office:value-type="string">
            <text:p text:style-name="P732"/>
            <text:p text:style-name="P745"/>
            <text:p text:style-name="P734"><text:span text:style-name="T700">PERP</text:span><text:span text:style-name="T701"> </text:span><text:span text:style-name="T681">municípios</text:span></text:p>
          </table:table-cell>
        </table:table-row>
        <table:table-row table:style-name="Table14.2">
          <table:table-cell table:style-name="Table14.A1" office:value-type="string">
            <text:p text:style-name="P735"/>
            <text:p text:style-name="P725"><text:span text:style-name="T702">1174/2025</text:span><text:span text:style-name="T702"/></text:p>
          </table:table-cell>
          <table:table-cell table:style-name="Table14.A1" office:value-type="string">
            <text:p text:style-name="P435"/>
            <text:p text:style-name="P746"><text:span text:style-name="T667">JT</text:span><text:span text:style-name="T703"> </text:span><text:span text:style-name="T667">MEDICAMENTOS</text:span><text:span text:style-name="T704"> </text:span><text:span text:style-name="T705">LTDA</text:span></text:p>
          </table:table-cell>
          <table:table-cell table:style-name="Table14.A1" table:number-columns-spanned="2" office:value-type="string">
            <text:p text:style-name="P740"/>
            <text:p text:style-name="P728"><draw:frame draw:style-name="fr3" draw:name="Image 379" text:anchor-type="as-char" svg:width="0.8528in" svg:height="0.2244in" draw:z-index="77"><draw:image xlink:href="Pictures/10000001000000A40000002B517A7952.png" xlink:type="simple" xlink:show="embed" xlink:actuate="onLoad" draw:mime-type="image/png"/></draw:frame></text:p>
          </table:table-cell>
          <table:covered-table-cell/>
        </table:table-row>
        <table:table-row table:style-name="Table14.3">
          <table:table-cell table:style-name="Table14.A1" office:value-type="string">
            <text:p text:style-name="P747"/>
            <text:p text:style-name="P736"><text:span text:style-name="T692">358/2026</text:span><text:span text:style-name="T692"/></text:p>
          </table:table-cell>
          <table:table-cell table:style-name="Table14.A1" office:value-type="string">
            <text:p text:style-name="P743"/>
            <text:p text:style-name="P748"><text:span text:style-name="T669">MED</text:span><text:span text:style-name="T706"> </text:span><text:span text:style-name="T667">CENTER</text:span><text:span text:style-name="T684"> </text:span><text:span text:style-name="T667">COMERCIAL</text:span><text:span text:style-name="T695"> </text:span><text:span text:style-name="T672">LTDA</text:span></text:p>
          </table:table-cell>
          <table:table-cell table:style-name="Table14.C4" office:value-type="string">
            <text:p text:style-name="P732"/>
            <text:p text:style-name="P745"/>
            <text:p text:style-name="P749"><draw:frame draw:style-name="fr8" draw:name="Image122" text:anchor-type="char" svg:x="0.2827in" svg:y="-0.1417in" svg:width="0.8563in" svg:height="0.2047in" draw:z-index="62"><draw:image xlink:href="Pictures/1000000100000052000000137F1A8F6F.png" xlink:type="simple" xlink:show="embed" xlink:actuate="onLoad" draw:mime-type="image/png"/></draw:frame><text:span text:style-name="T681">medicamentos</text:span><text:span text:style-name="T681"/></text:p>
          </table:table-cell>
          <table:table-cell table:style-name="Table14.D4" office:value-type="string">
            <text:p text:style-name="P732"/>
            <text:p text:style-name="P745"/>
            <text:p text:style-name="P750"><text:span text:style-name="T707">PERP</text:span><text:span text:style-name="T708"> </text:span><text:span text:style-name="T681">municípios</text:span></text:p>
          </table:table-cell>
        </table:table-row>
        <table:table-row table:style-name="Table14.2">
          <table:table-cell table:style-name="Table14.A1" office:value-type="string">
            <text:p text:style-name="P741"/>
            <text:p text:style-name="P736"><text:span text:style-name="T692">326/2026</text:span><text:span text:style-name="T692"/></text:p>
          </table:table-cell>
          <table:table-cell table:style-name="Table14.A1" office:value-type="string">
            <text:p text:style-name="P751"><text:span text:style-name="T667">CRISTÁLIA</text:span><text:span text:style-name="T684"> </text:span><text:span text:style-name="T669">PRODUTOS </text:span><text:span text:style-name="T667">QUÍMICOS </text:span><text:span text:style-name="T669">FARMACÊUTICOS</text:span><text:span text:style-name="T689"> </text:span><text:span text:style-name="T709">LTDA</text:span></text:p>
          </table:table-cell>
          <table:table-cell table:style-name="Table14.A1" table:number-columns-spanned="2" office:value-type="string">
            <text:p text:style-name="P740"/>
            <text:p text:style-name="P728"><draw:frame draw:style-name="fr3" draw:name="Image 383" text:anchor-type="as-char" svg:width="0.8528in" svg:height="0.2244in" draw:z-index="78"><draw:image xlink:href="Pictures/10000001000000A40000002B3CE30B0B.png" xlink:type="simple" xlink:show="embed" xlink:actuate="onLoad" draw:mime-type="image/png"/></draw:frame></text:p>
          </table:table-cell>
          <table:covered-table-cell/>
        </table:table-row>
        <table:table-row table:style-name="Table14.3">
          <table:table-cell table:style-name="Table14.A1" office:value-type="string">
            <text:p text:style-name="P752"/>
            <text:p text:style-name="P736"><text:span text:style-name="T692">364/2026</text:span><text:span text:style-name="T692"/></text:p>
          </table:table-cell>
          <table:table-cell table:style-name="Table14.A1" office:value-type="string">
            <text:p text:style-name="P478"/>
            <text:p text:style-name="P748"><text:span text:style-name="T684">PRATI</text:span><text:span text:style-name="T710"> </text:span><text:span text:style-name="T684">DONADUZZI</text:span><text:span text:style-name="T710"> </text:span><text:span text:style-name="T684">&amp;</text:span><text:span text:style-name="T710"> </text:span><text:span text:style-name="T684">OA</text:span><text:span text:style-name="T711"> </text:span><text:span text:style-name="T672">LTDA</text:span></text:p>
          </table:table-cell>
          <table:table-cell table:style-name="Table14.C4" office:value-type="string">
            <text:p text:style-name="P732"/>
            <text:p text:style-name="P753"/>
            <text:p text:style-name="P754"><draw:frame draw:style-name="fr8" draw:name="Image123" text:anchor-type="char" svg:x="0.2827in" svg:y="-0.1445in" svg:width="0.8563in" svg:height="0.2047in" draw:z-index="63"><draw:image xlink:href="Pictures/1000000100000052000000139943B257.png" xlink:type="simple" xlink:show="embed" xlink:actuate="onLoad" draw:mime-type="image/png"/></draw:frame><text:span text:style-name="T681">medicamentos</text:span><text:span text:style-name="T681"/></text:p>
          </table:table-cell>
          <table:table-cell table:style-name="Table14.D4" office:value-type="string">
            <text:p text:style-name="P732"/>
            <text:p text:style-name="P753"/>
            <text:p text:style-name="P354"><text:span text:style-name="T700">PERP</text:span><text:span text:style-name="T712"> </text:span><text:span text:style-name="T713">municípios</text:span></text:p>
          </table:table-cell>
        </table:table-row>
        <table:table-row table:style-name="Table14.2">
          <table:table-cell table:style-name="Table14.A1" office:value-type="string">
            <text:p text:style-name="P747"/>
            <text:p text:style-name="P755"><text:span text:style-name="T666">699/2026</text:span><text:span text:style-name="T666"/></text:p>
          </table:table-cell>
          <table:table-cell table:style-name="Table14.A1" office:value-type="string">
            <text:p text:style-name="P743"/>
            <text:p text:style-name="P756"><text:span text:style-name="T667">VIVA</text:span><text:span text:style-name="T684"> </text:span><text:span text:style-name="T669">FARMACÊUTICA</text:span><text:span text:style-name="T714"> </text:span><text:span text:style-name="T693">5/A</text:span></text:p>
          </table:table-cell>
          <table:table-cell table:style-name="Table14.C4" office:value-type="string">
            <text:p text:style-name="P732"/>
            <text:p text:style-name="P757"/>
            <text:p text:style-name="P754"><draw:frame draw:style-name="fr8" draw:name="Image125" text:anchor-type="char" svg:x="0.2827in" svg:y="-0.1465in" svg:width="0.8563in" svg:height="0.2047in" draw:z-index="64"><draw:image xlink:href="Pictures/100000010000005200000013A65BE32F.png" xlink:type="simple" xlink:show="embed" xlink:actuate="onLoad" draw:mime-type="image/png"/></draw:frame><text:span text:style-name="T681">medicamentos</text:span><text:span text:style-name="T681"/></text:p>
          </table:table-cell>
          <table:table-cell table:style-name="Table14.D4" office:value-type="string">
            <text:p text:style-name="P732"/>
            <text:p text:style-name="P757"/>
            <text:p text:style-name="P354"><text:span text:style-name="T707">PERP</text:span><text:span text:style-name="T715"> </text:span><text:span text:style-name="T713">municípios</text:span></text:p>
          </table:table-cell>
        </table:table-row>
        <table:table-row table:style-name="Table14.3">
          <table:table-cell table:style-name="Table14.A1" office:value-type="string">
            <text:p text:style-name="P758"/>
            <text:p text:style-name="P759"><text:span text:style-name="T666">554/2026</text:span><text:span text:style-name="T666"/></text:p>
          </table:table-cell>
          <table:table-cell table:style-name="Table14.A1" office:value-type="string">
            <text:p text:style-name="P467"/>
            <text:p text:style-name="P744"><text:span text:style-name="T667">SANTÉ</text:span><text:span text:style-name="T710"> </text:span><text:span text:style-name="T667">MÉDICA</text:span><text:span text:style-name="T695"> </text:span><text:span text:style-name="T698">HOSPITALAR</text:span><text:span text:style-name="T716"> </text:span><text:span text:style-name="T672">LTDA</text:span></text:p>
          </table:table-cell>
          <table:table-cell table:style-name="Table14.A1" table:number-columns-spanned="2" office:value-type="string">
            <text:p text:style-name="P727"/>
            <text:p text:style-name="P728"><draw:frame draw:style-name="fr3" draw:name="Image 390" text:anchor-type="as-char" svg:width="0.8571in" svg:height="0.2244in" draw:z-index="88"><draw:image xlink:href="Pictures/10000001000000A40000002BBEB136A9.png" xlink:type="simple" xlink:show="embed" xlink:actuate="onLoad" draw:mime-type="image/png"/></draw:frame></text:p>
          </table:table-cell>
          <table:covered-table-cell/>
        </table:table-row>
        <table:table-row table:style-name="Table14.2">
          <table:table-cell table:style-name="Table14.A1" office:value-type="string">
            <text:p text:style-name="P747"/>
            <text:p text:style-name="P742"><text:span text:style-name="T666">859/2026</text:span><text:span text:style-name="T666"/></text:p>
          </table:table-cell>
          <table:table-cell table:style-name="Table14.A1" office:value-type="string">
            <text:p text:style-name="P760"><text:span text:style-name="T686">HOSPIDROGAS</text:span><text:span text:style-name="T672"> </text:span><text:span text:style-name="T684">COMÉROO</text:span><text:span text:style-name="T667"> </text:span><text:span text:style-name="T686">DE</text:span><text:span text:style-name="T688"> </text:span><text:span text:style-name="T684">PRODUTOS</text:span><text:span text:style-name="T717"> </text:span><text:span text:style-name="T696">HOSPITALARES </text:span><text:span text:style-name="T684">LTDA</text:span></text:p>
          </table:table-cell>
          <table:table-cell table:style-name="Table14.C4" office:value-type="string">
            <text:p text:style-name="P732"/>
            <text:p text:style-name="P753"/>
            <text:p text:style-name="P754"><draw:frame draw:style-name="fr8" draw:name="Image126" text:anchor-type="char" svg:x="0.2827in" svg:y="-0.1457in" svg:width="0.8563in" svg:height="0.2047in" draw:z-index="67"><draw:image xlink:href="Pictures/100000010000005200000013B93E87F6.png" xlink:type="simple" xlink:show="embed" xlink:actuate="onLoad" draw:mime-type="image/png"/></draw:frame><text:span text:style-name="T681">medicamentos</text:span><text:span text:style-name="T681"/></text:p>
          </table:table-cell>
          <table:table-cell table:style-name="Table14.D4" office:value-type="string">
            <text:p text:style-name="P732"/>
            <text:p text:style-name="P753"/>
            <text:p text:style-name="P354"><text:span text:style-name="T700">PERP</text:span><text:span text:style-name="T712"> </text:span><text:span text:style-name="T713">municípios</text:span></text:p>
          </table:table-cell>
        </table:table-row>
        <table:table-row table:style-name="Table14.3">
          <table:table-cell table:style-name="Table14.A1" office:value-type="string">
            <text:p text:style-name="P761"/>
            <text:p text:style-name="P762"><text:span text:style-name="T666">833/2026</text:span><text:span text:style-name="T666"/></text:p>
          </table:table-cell>
          <table:table-cell table:style-name="Table14.A1" office:value-type="string">
            <text:p text:style-name="P763"><text:span text:style-name="T686">HOSP!DROGAS</text:span><text:span text:style-name="T672"> </text:span><text:span text:style-name="T684">COMÉROO</text:span><text:span text:style-name="T667"> </text:span><text:span text:style-name="T684">DE</text:span><text:span text:style-name="T685"> </text:span><text:span text:style-name="T684">PRODUTOS</text:span><text:span text:style-name="T717"> </text:span><text:span text:style-name="T686">HOSPITALARES LTDA</text:span></text:p>
          </table:table-cell>
          <table:table-cell table:style-name="Table14.C4" office:value-type="string">
            <text:p text:style-name="P732"/>
            <text:p text:style-name="P764"/>
            <text:p text:style-name="P749"><draw:frame draw:style-name="fr8" draw:name="Image127" text:anchor-type="char" svg:x="0.2827in" svg:y="-0.1465in" svg:width="0.8563in" svg:height="0.2047in" draw:z-index="68"><draw:image xlink:href="Pictures/10000001000000520000001364C6E735.png" xlink:type="simple" xlink:show="embed" xlink:actuate="onLoad" draw:mime-type="image/png"/></draw:frame><text:span text:style-name="T681">medicamentos</text:span><text:span text:style-name="T681"/></text:p>
          </table:table-cell>
          <table:table-cell table:style-name="Table14.D4" office:value-type="string">
            <text:p text:style-name="P732"/>
            <text:p text:style-name="P764"/>
            <text:p text:style-name="P750"><text:span text:style-name="T700">PERP</text:span><text:span text:style-name="T701"> </text:span><text:span text:style-name="T681">municípios</text:span></text:p>
          </table:table-cell>
        </table:table-row>
        <table:table-row table:style-name="Table14.2">
          <table:table-cell table:style-name="Table14.A1" office:value-type="string">
            <text:p text:style-name="P752"/>
            <text:p text:style-name="P765"><text:span text:style-name="T692">764/2026</text:span><text:span text:style-name="T692"/></text:p>
          </table:table-cell>
          <table:table-cell table:style-name="Table14.A1" office:value-type="string">
            <text:p text:style-name="P467"/>
            <text:p text:style-name="P766"><text:span text:style-name="T684">GEOLAB</text:span><text:span text:style-name="T693"> </text:span><text:span text:style-name="T684">INDÚSTRIA</text:span><text:span text:style-name="T718"> </text:span><text:span text:style-name="T667">FARMACÊUTICAS/A</text:span></text:p>
          </table:table-cell>
          <table:table-cell table:style-name="Table14.C4" office:value-type="string">
            <text:p text:style-name="P732"/>
            <text:p text:style-name="P767"/>
            <text:p text:style-name="P733"><draw:frame draw:style-name="fr8" draw:name="Image128" text:anchor-type="char" svg:x="0.2827in" svg:y="-0.1445in" svg:width="0.8563in" svg:height="0.2047in" draw:z-index="69"><draw:image xlink:href="Pictures/10000001000000520000001379E125BA.png" xlink:type="simple" xlink:show="embed" xlink:actuate="onLoad" draw:mime-type="image/png"/></draw:frame><text:span text:style-name="T719">medicamentos</text:span><text:span text:style-name="T719"/></text:p>
          </table:table-cell>
          <table:table-cell table:style-name="Table14.D4" office:value-type="string">
            <text:p text:style-name="P732"/>
            <text:p text:style-name="P767"/>
            <text:p text:style-name="P734"><text:span text:style-name="T700">PERP</text:span><text:span text:style-name="T701"> </text:span><text:span text:style-name="T719">municípios</text:span></text:p>
          </table:table-cell>
        </table:table-row>
        <table:table-row table:style-name="Table14.3">
          <table:table-cell table:style-name="Table14.A1" office:value-type="string">
            <text:p text:style-name="P761"/>
            <text:p text:style-name="P721"><text:span text:style-name="T666">698/2026</text:span><text:span text:style-name="T666"/></text:p>
          </table:table-cell>
          <table:table-cell table:style-name="Table14.A1" office:value-type="string">
            <text:p text:style-name="P768"/>
            <text:p text:style-name="P769"><text:span text:style-name="T686">PRATI,</text:span><text:span text:style-name="T687"> </text:span><text:span text:style-name="T686">DONADUZZI</text:span><text:span text:style-name="T671"> </text:span><text:span text:style-name="T684">&amp;</text:span><text:span text:style-name="T704"> </text:span><text:span text:style-name="T684">OA</text:span><text:span text:style-name="T720"> </text:span><text:span text:style-name="T672">LTDA</text:span></text:p>
          </table:table-cell>
          <table:table-cell table:style-name="Table14.C4" office:value-type="string">
            <text:p text:style-name="P732"/>
            <text:p text:style-name="P770"/>
            <text:p text:style-name="P749"><draw:frame draw:style-name="fr8" draw:name="Image129" text:anchor-type="char" svg:x="0.2827in" svg:y="-0.1457in" svg:width="0.8563in" svg:height="0.2047in" draw:z-index="73"><draw:image xlink:href="Pictures/10000001000000520000001302F5FC08.png" xlink:type="simple" xlink:show="embed" xlink:actuate="onLoad" draw:mime-type="image/png"/></draw:frame><text:span text:style-name="T681">medicamentos</text:span><text:span text:style-name="T681"/></text:p>
          </table:table-cell>
          <table:table-cell table:style-name="Table14.D4" office:value-type="string">
            <text:p text:style-name="P732"/>
            <text:p text:style-name="P770"/>
            <text:p text:style-name="P750"><text:span text:style-name="T700">PERP</text:span><text:span text:style-name="T701"> </text:span><text:span text:style-name="T681">municípios</text:span></text:p>
          </table:table-cell>
        </table:table-row>
      </table:table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2"/>
      <text:p text:style-name="P773"><draw:frame draw:style-name="fr9" draw:name="Image 403" text:anchor-type="char" svg:x="3.7965in" svg:y="-0.2937in" svg:width="0.6945in" svg:height="0.6138in" draw:z-index="4"><draw:image xlink:href="Pictures/10000000000000D0000000B830B1DD11.jpg" xlink:type="simple" xlink:show="embed" xlink:actuate="onLoad" draw:mime-type="image/jpeg"/></draw:frame><text:span text:style-name="T721">D</text:span><text:span text:style-name="T722">.</text:span><text:span text:style-name="T721">O</text:span><text:span text:style-name="T722">.</text:span><text:span text:style-name="T723"> </text:span><text:span text:style-name="T721">PREFEITURA</text:span><text:span text:style-name="T724"> </text:span><text:span text:style-name="T721">MUNICIPAL</text:span><text:span text:style-name="T725"> </text:span><text:span text:style-name="T721">DE</text:span><text:span text:style-name="T726"> </text:span><text:span text:style-name="T727">CACHOEIRO</text:span><text:span text:style-name="T721"><text:tab/></text:span><text:span text:style-name="T728">22</text:span></text:p>
      <text:p text:style-name="P774"><text:span text:style-name="T729">PORTARIA</text:span><text:span text:style-name="T730"> </text:span><text:span text:style-name="T729">Nº</text:span><text:span text:style-name="T731"> </text:span><text:span text:style-name="T729">1.749/2026</text:span></text:p>
      <text:p text:style-name="P775"/>
      <text:p text:style-name="P776">DISPÕE SOBRE CONCESSÃO DE LICENÇA A GESTANTE.</text:p>
      <text:p text:style-name="P777"/>
      <text:p text:style-name="P778"><text:span text:style-name="T732">O</text:span><text:span text:style-name="T733"> <text:s/></text:span><text:span text:style-name="T734">SECRETÁRIO</text:span><text:span text:style-name="T735"> <text:s/></text:span><text:span text:style-name="T734">MUNICIPAL</text:span><text:span text:style-name="T735"> <text:s/></text:span><text:span text:style-name="T736">DE</text:span></text:p>
      <text:p text:style-name="P779"><text:span text:style-name="T734">ADMINISTRAÇÃO </text:span><text:span text:style-name="T732">de Cachoeiro de Itapemirim, Estado do Espírito Santo, no uso</text:span><text:span text:style-name="T737"> </text:span><text:span text:style-name="T732">de</text:span><text:span text:style-name="T737"> </text:span><text:span text:style-name="T732">suas</text:span><text:span text:style-name="T737"> </text:span><text:span text:style-name="T732">atribuições</text:span><text:span text:style-name="T737"> </text:span><text:span text:style-name="T732">delegadas</text:span><text:span text:style-name="T737"> </text:span><text:span text:style-name="T732">através dos Decretos nºs. 18.275/2008 e </text:span><text:span text:style-name="T738">35.892/2025,</text:span></text:p>
      <text:p text:style-name="P780"/>
      <text:p text:style-name="P781">RESOLVE:</text:p>
      <text:p text:style-name="P782"/>
      <text:p text:style-name="P783"><text:span text:style-name="T734">Art. 1º </text:span><text:span text:style-name="T732">Considerar autorizado às servidoras abaixo mencionadas, a concessão de </text:span><text:span text:style-name="T734">LICENÇA A </text:span><text:span text:style-name="T739">GESTANTE</text:span><text:span text:style-name="T738">,</text:span><text:span text:style-name="T740"> </text:span><text:span text:style-name="T738">no</text:span><text:span text:style-name="T740"> </text:span><text:span text:style-name="T738">período</text:span><text:span text:style-name="T740"> </text:span><text:span text:style-name="T738">descrito,</text:span><text:span text:style-name="T740"> </text:span><text:span text:style-name="T738">conforme</text:span><text:span text:style-name="T740"> </text:span><text:span text:style-name="T738">documentação</text:span><text:span text:style-name="T740"> </text:span><text:span text:style-name="T738">apresentada </text:span><text:span text:style-name="T732">e anexas aos processos mencionados, nos termos do art. 101 da Lei nº</text:span><text:span text:style-name="T741"> </text:span><text:span text:style-name="T732">4.009/1994,</text:span><text:span text:style-name="T741"> </text:span><text:span text:style-name="T732">alterado</text:span><text:span text:style-name="T741"> </text:span><text:span text:style-name="T732">pela</text:span><text:span text:style-name="T741"> </text:span><text:span text:style-name="T732">Lei</text:span><text:span text:style-name="T741"> </text:span><text:span text:style-name="T732">nº</text:span><text:span text:style-name="T741"> </text:span><text:span text:style-name="T732">6.102/2008</text:span><text:span text:style-name="T741"> </text:span><text:span text:style-name="T732">e</text:span><text:span text:style-name="T741"> </text:span><text:span text:style-name="T732">Lei</text:span><text:span text:style-name="T741"> </text:span><text:span text:style-name="T732">n°</text:span><text:span text:style-name="T741"> </text:span><text:span text:style-name="T732">7.350/2015.</text:span></text:p>
      <text:p text:style-name="P567"/>
      <table:table table:name="Table15" table:style-name="Table15">
        <table:table-column table:style-name="Table15.A"/>
        <table:table-column table:style-name="Table15.B"/>
        <table:table-column table:style-name="Table15.C"/>
        <table:table-column table:style-name="Table15.D"/>
        <table:table-column table:style-name="Table15.E"/>
        <table:table-row table:style-name="Table15.1">
          <table:table-cell table:style-name="Table15.A1" office:value-type="string">
            <text:p text:style-name="P784"/>
            <text:p text:style-name="P335"><text:span text:style-name="T95">SERVIDORAS</text:span><text:span text:style-name="T95"/></text:p>
          </table:table-cell>
          <table:table-cell table:style-name="Table15.A1" office:value-type="string">
            <text:p text:style-name="P784"/>
            <text:p text:style-name="P785"><text:span text:style-name="T95">LOTAÇÃO</text:span><text:span text:style-name="T95"/></text:p>
          </table:table-cell>
          <table:table-cell table:style-name="Table15.A1" office:value-type="string">
            <text:p text:style-name="P784"/>
            <text:p text:style-name="P786"><text:span text:style-name="T95">PERÍODO</text:span><text:span text:style-name="T95"/></text:p>
          </table:table-cell>
          <table:table-cell table:style-name="Table15.A1" office:value-type="string">
            <text:p text:style-name="P784"/>
            <text:p text:style-name="P787"><text:span text:style-name="T96">A PARTIR </text:span><text:span text:style-name="T742">DE</text:span></text:p>
          </table:table-cell>
          <table:table-cell table:style-name="Table15.A1" office:value-type="string">
            <text:p text:style-name="P784"/>
            <text:p text:style-name="P788"><text:span text:style-name="T96">PROC.</text:span><text:span text:style-name="T97"> </text:span><text:span text:style-name="T743">Nº</text:span></text:p>
          </table:table-cell>
        </table:table-row>
        <table:table-row table:style-name="Table15.2">
          <table:table-cell table:style-name="Table15.A1" office:value-type="string">
            <text:p text:style-name="P789"/>
            <text:p text:style-name="P790"><text:span text:style-name="T96">FERNANDA</text:span><text:span text:style-name="T744"> </text:span><text:span text:style-name="T96">DAMACENA</text:span><text:span text:style-name="T744"> </text:span><text:span text:style-name="T95">SCHAYDER</text:span></text:p>
          </table:table-cell>
          <table:table-cell table:style-name="Table15.A1" office:value-type="string">
            <text:p text:style-name="P789"/>
            <text:p text:style-name="P791"><text:span text:style-name="T745">SEME</text:span><text:span text:style-name="T745"/></text:p>
          </table:table-cell>
          <table:table-cell table:style-name="Table15.A1" office:value-type="string">
            <text:p text:style-name="P789"/>
            <text:p text:style-name="P792"><text:span text:style-name="T96">180 </text:span><text:span text:style-name="T99">DIAS</text:span></text:p>
          </table:table-cell>
          <table:table-cell table:style-name="Table15.A1" office:value-type="string">
            <text:p text:style-name="P789"/>
            <text:p text:style-name="P793"><text:span text:style-name="T746">31/07/2026</text:span><text:span text:style-name="T746"/></text:p>
          </table:table-cell>
          <table:table-cell table:style-name="Table15.A1" office:value-type="string">
            <text:p text:style-name="P789"/>
            <text:p text:style-name="P794"><text:span text:style-name="T746">58708/2026</text:span><text:span text:style-name="T746"/></text:p>
          </table:table-cell>
        </table:table-row>
        <table:table-row table:style-name="Table15.3">
          <table:table-cell table:style-name="Table15.A1" office:value-type="string">
            <text:p text:style-name="P789"/>
            <text:p text:style-name="P335"><text:span text:style-name="T96">JESSICA</text:span><text:span text:style-name="T114"> </text:span><text:span text:style-name="T96">ARAUJO</text:span><text:span text:style-name="T747"> </text:span><text:span text:style-name="T96">DA</text:span><text:span text:style-name="T114"> </text:span><text:span text:style-name="T96">SILVA</text:span><text:span text:style-name="T747"> </text:span><text:span text:style-name="T95">NASCIMENTO</text:span></text:p>
          </table:table-cell>
          <table:table-cell table:style-name="Table15.A1" office:value-type="string">
            <text:p text:style-name="P789"/>
            <text:p text:style-name="P787"><text:span text:style-name="T745">SEME</text:span><text:span text:style-name="T745"/></text:p>
          </table:table-cell>
          <table:table-cell table:style-name="Table15.A1" office:value-type="string">
            <text:p text:style-name="P789"/>
            <text:p text:style-name="P294"><text:span text:style-name="T96">180 </text:span><text:span text:style-name="T99">DIAS</text:span></text:p>
          </table:table-cell>
          <table:table-cell table:style-name="Table15.A1" office:value-type="string">
            <text:p text:style-name="P789"/>
            <text:p text:style-name="P785"><text:span text:style-name="T746">17/07/2026</text:span><text:span text:style-name="T746"/></text:p>
          </table:table-cell>
          <table:table-cell table:style-name="Table15.A1" office:value-type="string">
            <text:p text:style-name="P789"/>
            <text:p text:style-name="P788"><text:span text:style-name="T746">59515/2026</text:span><text:span text:style-name="T746"/></text:p>
          </table:table-cell>
        </table:table-row>
        <table:table-row table:style-name="Table15.2">
          <table:table-cell table:style-name="Table15.A1" office:value-type="string">
            <text:p text:style-name="P789"/>
            <text:p text:style-name="P790"><text:span text:style-name="T96">NATANE</text:span><text:span text:style-name="T747"> </text:span><text:span text:style-name="T96">BRANDAO</text:span><text:span text:style-name="T747"> </text:span><text:span text:style-name="T95">PEREIRA</text:span></text:p>
          </table:table-cell>
          <table:table-cell table:style-name="Table15.A1" office:value-type="string">
            <text:p text:style-name="P789"/>
            <text:p text:style-name="P793"><text:span text:style-name="T746">SEMUS</text:span><text:span text:style-name="T746"/></text:p>
          </table:table-cell>
          <table:table-cell table:style-name="Table15.A1" office:value-type="string">
            <text:p text:style-name="P789"/>
            <text:p text:style-name="P795"><text:span text:style-name="T96">180 </text:span><text:span text:style-name="T99">DIAS</text:span></text:p>
          </table:table-cell>
          <table:table-cell table:style-name="Table15.A1" office:value-type="string">
            <text:p text:style-name="P789"/>
            <text:p text:style-name="P791"><text:span text:style-name="T746">23/07/2026</text:span><text:span text:style-name="T746"/></text:p>
          </table:table-cell>
          <table:table-cell table:style-name="Table15.A1" office:value-type="string">
            <text:p text:style-name="P789"/>
            <text:p text:style-name="P794"><text:span text:style-name="T746">59484/2026</text:span><text:span text:style-name="T746"/></text:p>
          </table:table-cell>
        </table:table-row>
      </table:table>
      <text:p text:style-name="P780"/>
      <text:p text:style-name="P796"><text:span text:style-name="T734">Art.</text:span><text:span text:style-name="T748"> </text:span><text:span text:style-name="T734">2º</text:span><text:span text:style-name="T749"> </text:span><text:span text:style-name="T732">Esta</text:span><text:span text:style-name="T750"> </text:span><text:span text:style-name="T732">Portaria</text:span><text:span text:style-name="T751"> </text:span><text:span text:style-name="T732">entra</text:span><text:span text:style-name="T750"> </text:span><text:span text:style-name="T732">em</text:span><text:span text:style-name="T751"> </text:span><text:span text:style-name="T732">vigor</text:span><text:span text:style-name="T750"> </text:span><text:span text:style-name="T740">na</text:span></text:p>
      <text:p text:style-name="P797"><text:span text:style-name="T732">data</text:span><text:span text:style-name="T752"> </text:span><text:span text:style-name="T732">de</text:span><text:span text:style-name="T752"> </text:span><text:span text:style-name="T732">sua</text:span><text:span text:style-name="T752"> </text:span><text:span text:style-name="T738">publicação.</text:span></text:p>
      <text:p text:style-name="P798"/>
      <text:p text:style-name="P799"><text:span text:style-name="T732">Cachoeiro</text:span><text:span text:style-name="T753"> </text:span><text:span text:style-name="T732">de</text:span><text:span text:style-name="T753"> </text:span><text:span text:style-name="T732">Itapemirim/ES,</text:span><text:span text:style-name="T754"> </text:span><text:span text:style-name="T732">18</text:span><text:span text:style-name="T753"> </text:span><text:span text:style-name="T732">de</text:span><text:span text:style-name="T754"> </text:span><text:span text:style-name="T732">agosto</text:span><text:span text:style-name="T753"> </text:span><text:span text:style-name="T732">de</text:span><text:span text:style-name="T753"> </text:span><text:span text:style-name="T738">2026.</text:span></text:p>
      <text:p text:style-name="P356"/>
      <text:p text:style-name="P800"/>
      <text:p text:style-name="P801"><text:span text:style-name="T755">ROGÉRIO</text:span><text:span text:style-name="T756"> </text:span><text:span text:style-name="T755">DA</text:span><text:span text:style-name="T756"> </text:span><text:span text:style-name="T755">SILVA</text:span><text:span text:style-name="T756"> </text:span><text:span text:style-name="T757">ATHAYDE</text:span></text:p>
      <text:p text:style-name="P802"><text:span text:style-name="T430">Secretário</text:span><text:span text:style-name="T758"> </text:span><text:span text:style-name="T430">Municipal</text:span><text:span text:style-name="T759"> </text:span><text:span text:style-name="T430">de</text:span><text:span text:style-name="T758"> </text:span><text:span text:style-name="T453">Administração</text:span></text:p>
      <text:p text:style-name="P803"/>
      <text:p text:style-name="P68"/>
      <text:p text:style-name="P68"/>
      <text:p text:style-name="P804"/>
      <text:p text:style-name="P805"><text:span text:style-name="T760">PORTARIA</text:span><text:span text:style-name="T761"> </text:span><text:span text:style-name="T760">Nº</text:span><text:span text:style-name="T761"> </text:span><text:span text:style-name="T760">1.751/2026</text:span></text:p>
      <text:p text:style-name="P806"/>
      <text:p text:style-name="P807"><text:span text:style-name="T86">DESIGNA SERVIDORES PARA ACOMPANHAMENTO E FISCALIZAÇÃO DA</text:span><text:span text:style-name="T762"> </text:span><text:span text:style-name="T86">EXECUÇÃO</text:span><text:span text:style-name="T762"> </text:span><text:span text:style-name="T86">DE</text:span><text:span text:style-name="T762"> </text:span><text:span text:style-name="T86">CONTRATO</text:span><text:span text:style-name="T762"> </text:span><text:span text:style-name="T86">FIRMADO NO MUNICÍPIO.</text:span></text:p>
      <text:p text:style-name="P808"/>
      <text:p text:style-name="P809"><text:span text:style-name="T92">O </text:span><text:span text:style-name="T86">SECRETÁRIO MUNICIPAL DE DESENVOLVIMENTO</text:span><text:span text:style-name="T763"> <text:s/></text:span><text:span text:style-name="T86">ECONÔMICO</text:span><text:span text:style-name="T764"> <text:s/></text:span><text:span text:style-name="T765">de</text:span></text:p>
      <text:p text:style-name="P810"><text:span text:style-name="T92">Cachoeiro</text:span><text:span text:style-name="T126"> </text:span><text:span text:style-name="T92">de</text:span><text:span text:style-name="T126"> </text:span><text:span text:style-name="T92">Itapemirim,</text:span><text:span text:style-name="T126"> </text:span><text:span text:style-name="T92">Estado</text:span><text:span text:style-name="T126"> </text:span><text:span text:style-name="T92">do</text:span><text:span text:style-name="T126"> </text:span><text:span text:style-name="T92">Espírito Santo, no uso de suas atribuições delegadas através do Decreto nº 37.564/2026, </text:span><text:span text:style-name="T86">RESOLVE:</text:span></text:p>
      <text:p text:style-name="P811"/>
      <text:p text:style-name="P812"><text:span text:style-name="T86">Art.</text:span><text:span text:style-name="T129"> </text:span><text:span text:style-name="T86">1º</text:span><text:span text:style-name="T128"> </text:span><text:span text:style-name="T92">Designar</text:span><text:span text:style-name="T766"> </text:span><text:span text:style-name="T92">os</text:span><text:span text:style-name="T766"> </text:span><text:span text:style-name="T92">servidores</text:span><text:span text:style-name="T122"> </text:span><text:span text:style-name="T86">SEBASTIÃO RICARDO</text:span><text:span text:style-name="T767"> </text:span><text:span text:style-name="T86">CARVALHO</text:span><text:span text:style-name="T767"> </text:span><text:span text:style-name="T86">MOREIRA</text:span><text:span text:style-name="T767"> </text:span><text:span text:style-name="T86">e</text:span><text:span text:style-name="T767"> </text:span><text:span text:style-name="T86">VITOR</text:span><text:span text:style-name="T767"> </text:span><text:span text:style-name="T86">CLÁUDIO</text:span><text:span text:style-name="T767"> </text:span><text:span text:style-name="T86">DOS</text:span><text:span text:style-name="T768"> </text:span><text:span text:style-name="T93">SANTOS</text:span><text:span text:style-name="T125">,</text:span></text:p>
      <text:p text:style-name="P813"><text:span text:style-name="T92">lotados na SEMDEC, para acompanhamento e fiscalização da execução do serviço constante no Contrato descrito abaixo.</text:span><text:span text:style-name="T92"/></text:p>
      <text:p text:style-name="P99"/>
      <table:table table:name="Table16" table:style-name="Table16">
        <table:table-column table:style-name="Table16.A"/>
        <table:table-column table:style-name="Table16.B"/>
        <table:table-column table:style-name="Table16.C"/>
        <table:table-column table:style-name="Table16.D"/>
        <table:table-row table:style-name="Table16.1">
          <table:table-cell table:style-name="Table16.A1" office:value-type="string">
            <text:p text:style-name="P814"><text:span text:style-name="T366">CONTRATO</text:span><text:span text:style-name="T366"/></text:p>
          </table:table-cell>
          <table:table-cell table:style-name="Table16.A1" office:value-type="string">
            <text:p text:style-name="P815"><text:span text:style-name="T366">CONTRATADA</text:span><text:span text:style-name="T366"/></text:p>
          </table:table-cell>
          <table:table-cell table:style-name="Table16.A1" office:value-type="string">
            <text:p text:style-name="P816"><text:span text:style-name="T366">OBJETO</text:span><text:span text:style-name="T366"/></text:p>
          </table:table-cell>
          <table:table-cell table:style-name="Table16.A1" office:value-type="string">
            <text:p text:style-name="P817"><text:span text:style-name="T366">PROC.</text:span><text:span text:style-name="T769"> </text:span><text:span text:style-name="T770">Nº</text:span></text:p>
          </table:table-cell>
        </table:table-row>
        <table:table-row table:style-name="Table16.2">
          <table:table-cell table:style-name="Table16.A2" office:value-type="string">
            <text:p text:style-name="P818"/>
            <text:p text:style-name="P818"/>
            <text:p text:style-name="P818"/>
            <text:p text:style-name="P818"/>
            <text:p text:style-name="P819"><text:span text:style-name="T771">Nº</text:span><text:span text:style-name="T772"> </text:span><text:span text:style-name="T771">221/2026 </text:span><text:span text:style-name="T746">17/08/2026</text:span></text:p>
          </table:table-cell>
          <table:table-cell table:style-name="Table16.B2" office:value-type="string">
            <text:p text:style-name="P818"/>
            <text:p text:style-name="P818"/>
            <text:p text:style-name="P818"/>
            <text:p text:style-name="P820"/>
            <text:p text:style-name="P821"><text:span text:style-name="T771">MILANEZ</text:span><text:span text:style-name="T773"> </text:span><text:span text:style-name="T771">&amp;</text:span><text:span text:style-name="T745"> </text:span><text:span text:style-name="T771">MILANEZE</text:span><text:span text:style-name="T745"> </text:span><text:span text:style-name="T773">S/A</text:span></text:p>
          </table:table-cell>
          <table:table-cell table:style-name="Table16.C2" office:value-type="string">
            <text:p text:style-name="P822"><text:span text:style-name="T771">A</text:span><text:span text:style-name="T774"> </text:span><text:span text:style-name="T771">participação</text:span><text:span text:style-name="T774"> </text:span><text:span text:style-name="T771">da</text:span><text:span text:style-name="T774"> </text:span><text:span text:style-name="T771">Secretaria</text:span><text:span text:style-name="T774"> </text:span><text:span text:style-name="T771">Municipal de Desenvolvimento Econômico – SEMDEC, como expositora na Stone Fair Cachoeiro, a realizar-se entre os dias 25 e 27 de agosto de 2026, no Parque de Exposição Carlos Caiado Barbosa na Av. Francisco Mardegan, 203 – Aeroporto, Cachoeiro de </text:span><text:span text:style-name="T746">Itapemirim/ES</text:span></text:p>
          </table:table-cell>
          <table:table-cell table:style-name="Table16.D2" office:value-type="string">
            <text:p text:style-name="P818"/>
            <text:p text:style-name="P818"/>
            <text:p text:style-name="P818"/>
            <text:p text:style-name="P820"/>
            <text:p text:style-name="P823"><text:span text:style-name="T746">44930/2026</text:span><text:span text:style-name="T746"/></text:p>
          </table:table-cell>
        </table:table-row>
      </table:table>
      <text:p text:style-name="P824"/>
      <text:p text:style-name="P825"><text:span text:style-name="T86">Art. 2° </text:span><text:span text:style-name="T92">Caberá aos fiscais do contrato e, nos seus afastamentos e seus impedimentos legais, ao seu substituto, em especial:</text:span></text:p>
      <text:list text:style-name="WWNum3">
        <text:list-item>
          <text:p text:style-name="P826"><text:span text:style-name="T92">- Prestar apoio técnico e operacional ao gestor do contrato com informações pertinentes às suas competências;</text:span><text:span text:style-name="T92"/></text:p>
        </text:list-item>
        <text:list-item>
          <text:p text:style-name="P827"><text:span text:style-name="T92">- Anotar no histórico de gerenciamento do contrato todas as ocorrências relacionadas à execução do contrato, com a descrição do que for necessário para a regularização das faltas ou dos defeitos observados;</text:span><text:span text:style-name="T92"/></text:p>
        </text:list-item>
        <text:list-item>
          <text:p text:style-name="P828"><text:span text:style-name="T92">- Emitir notificações para a correção de rotinas ou de qualquer inexatidão ou irregularidade constatada, com a definição de prazo para a correção;</text:span><text:span text:style-name="T92"/></text:p>
        </text:list-item>
        <text:list-item>
          <text:p text:style-name="P829"><text:span text:style-name="T92">- Informar ao gestor do contato, em tempo hábil, a situação</text:span><text:span text:style-name="T122"> </text:span><text:span text:style-name="T92">que</text:span><text:span text:style-name="T122"> </text:span><text:span text:style-name="T92">demandar</text:span><text:span text:style-name="T122"> </text:span><text:span text:style-name="T92">decisão</text:span><text:span text:style-name="T122"> </text:span><text:span text:style-name="T92">ou</text:span><text:span text:style-name="T122"> </text:span><text:span text:style-name="T92">adoção</text:span><text:span text:style-name="T122"> </text:span><text:span text:style-name="T92">de</text:span><text:span text:style-name="T122"> </text:span><text:span text:style-name="T92">medidas</text:span><text:span text:style-name="T122"> </text:span><text:span text:style-name="T92">que</text:span><text:span text:style-name="T122"> </text:span><text:span text:style-name="T92">ultrapassem</text:span><text:span text:style-name="T122"> </text:span><text:span text:style-name="T92">a sua competência, para que adote as medidas necessárias e saneadoras, se for o caso;</text:span></text:p>
        </text:list-item>
      </text:list>
      <text:p text:style-name="P830"/>
      <text:p text:style-name="P356"/>
      <text:p text:style-name="P356"/>
      <text:p text:style-name="P356"/>
      <text:p text:style-name="P356"/>
      <text:p text:style-name="P356"/>
      <text:p text:style-name="P356"/>
      <text:p text:style-name="P356"/>
      <text:p text:style-name="P356"/>
      <text:p text:style-name="P356"/>
      <text:p text:style-name="P356"/>
      <text:p text:style-name="P831"/>
      <text:list text:continue-numbering="true" text:style-name="WWNum3">
        <text:list-item>
          <text:p text:style-name="P832"><draw:frame draw:style-name="fr6" draw:name="Image 422" text:anchor-type="char" svg:x="0.4937in" svg:y="-1.8374in" svg:width="7.7736in" svg:height="1.3681in" draw:z-index="21"><draw:image xlink:href="Pictures/10000000000009180000019B2F5AA03B.png" xlink:type="simple" xlink:show="embed" xlink:actuate="onLoad" draw:mime-type="image/png"/></draw:frame><text:span text:style-name="T775">- Comunicar imediatamente ao gestor do contrato quaisquer ocorrências que possam inviabilizar a execução do contrato</text:span><text:span text:style-name="T776"> </text:span><text:span text:style-name="T775">nas datas estabelecidas;</text:span></text:p>
        </text:list-item>
        <text:list-item>
          <text:p text:style-name="P833"><text:span text:style-name="T777">- Fiscalizar a execução do contrato para que sejam cumpridas as condições estabelecidas, de modo a assegurar os melhores resultados</text:span><text:span text:style-name="T778"> </text:span><text:span text:style-name="T777">para</text:span><text:span text:style-name="T778"> </text:span><text:span text:style-name="T777">a</text:span><text:span text:style-name="T778"> </text:span><text:span text:style-name="T777">administração,</text:span><text:span text:style-name="T779"> </text:span><text:span text:style-name="T777">com</text:span><text:span text:style-name="T778"> </text:span><text:span text:style-name="T777">a</text:span><text:span text:style-name="T778"> </text:span><text:span text:style-name="T777">conferência</text:span><text:span text:style-name="T778"> </text:span><text:span text:style-name="T777">das</text:span><text:span text:style-name="T778"> </text:span><text:span text:style-name="T777">notas</text:span><text:span text:style-name="T778"> </text:span><text:span text:style-name="T777">fiscais</text:span><text:span text:style-name="T778"> </text:span><text:span text:style-name="T777">e das documentações</text:span><text:span text:style-name="T778"> </text:span><text:span text:style-name="T777">exigidas para o pagamento e, após o ateste, que certifica o recebimento provisório, encaminhar ao gestor de contrato para </text:span><text:span text:style-name="T780">ratificação;</text:span></text:p>
        </text:list-item>
        <text:list-item>
          <text:p text:style-name="P834"><text:span text:style-name="T775">- Comunicar ao gestor do contrato, em tempo hábil, o término do contrato sob sua responsabilidade, com vistas </text:span><text:span text:style-name="T781">à </text:span><text:span text:style-name="T775">renovação tempestiva ou </text:span><text:span text:style-name="T781">à </text:span><text:span text:style-name="T775">prorrogação contratual;</text:span></text:p>
        </text:list-item>
        <text:list-item>
          <text:p text:style-name="P835"><text:span text:style-name="T775">- Participar da atualização do relatório de riscos durante a fase de gestão do contrato, em conjunto com o fiscal administrativo e com o setorial, conforme o disposto no inciso VII</text:span><text:span text:style-name="T782"> </text:span><text:span text:style-name="T775">do art. </text:span><text:span text:style-name="T783">20;</text:span></text:p>
        </text:list-item>
        <text:list-item>
          <text:p text:style-name="P836"><text:span text:style-name="T775">- Auxiliar o gestor do contrato com as informações necessanas, na elaboração do documento comprobatório da avaliação realizada na fiscalização do cumprimento de obrigações assumidas pelo contratado, conforme o disposto no inciso VIII do art. 20; e</text:span><text:span text:style-name="T775"/></text:p>
        </text:list-item>
        <text:list-item>
          <text:p text:style-name="P837"><text:span text:style-name="T775">- Realizar o recebimento provisório do objeto do contrato referido no art. 24.</text:span><text:span text:style-name="T775"/></text:p>
        </text:list-item>
      </text:list>
      <text:p text:style-name="P838"><text:span text:style-name="T784">Art. 3º </text:span><text:span text:style-name="T777">Os fiscais nomeados deverão providenciar</text:span><text:span text:style-name="T778"> </text:span><text:span text:style-name="T777">cópia</text:span><text:span text:style-name="T778"> </text:span><text:span text:style-name="T777">do</text:span><text:span text:style-name="T778"> </text:span><text:span text:style-name="T777">contrato,</text:span><text:span text:style-name="T778"> </text:span><text:span text:style-name="T777">do</text:span><text:span text:style-name="T778"> </text:span><text:span text:style-name="T777">edital,</text:span><text:span text:style-name="T778"> </text:span><text:span text:style-name="T777">do</text:span><text:span text:style-name="T778"> </text:span><text:span text:style-name="T777">projeto</text:span><text:span text:style-name="T778"> </text:span><text:span text:style-name="T777">básico</text:span><text:span text:style-name="T778"> </text:span><text:span text:style-name="T777">ou</text:span><text:span text:style-name="T778"> </text:span><text:span text:style-name="T777">do</text:span><text:span text:style-name="T778"> </text:span><text:span text:style-name="T777">termo de</text:span><text:span text:style-name="T778"> </text:span><text:span text:style-name="T777">referência,</text:span><text:span text:style-name="T778"> </text:span><text:span text:style-name="T777">da</text:span><text:span text:style-name="T778"> </text:span><text:span text:style-name="T777">proposta</text:span><text:span text:style-name="T778"> </text:span><text:span text:style-name="T777">da</text:span><text:span text:style-name="T778"> </text:span><text:span text:style-name="T777">empresa</text:span><text:span text:style-name="T778"> </text:span><text:span text:style-name="T777">vencedora</text:span><text:span text:style-name="T778"> </text:span><text:span text:style-name="T777">da</text:span><text:span text:style-name="T778"> </text:span><text:span text:style-name="T777">licitação,</text:span><text:span text:style-name="T778"> </text:span><text:span text:style-name="T777">sem prejuízo de outros documentos que entender necessários ao exercício da </text:span><text:span text:style-name="T780">fiscalização.</text:span></text:p>
      <text:p text:style-name="P839"/>
      <text:p text:style-name="P840"><text:span text:style-name="T784">Art. 4º </text:span><text:span text:style-name="T777">Em caso de dúvidas, lacunas ou omIssoes,</text:span><text:span text:style-name="T778"> </text:span><text:span text:style-name="T777">deverá</text:span><text:span text:style-name="T778"> </text:span><text:span text:style-name="T777">ser</text:span><text:span text:style-name="T778"> </text:span><text:span text:style-name="T777">observada</text:span><text:span text:style-name="T778"> </text:span><text:span text:style-name="T777">a</text:span><text:span text:style-name="T778"> </text:span><text:span text:style-name="T777">disciplina</text:span><text:span text:style-name="T778"> </text:span><text:span text:style-name="T777">constante</text:span><text:span text:style-name="T778"> </text:span><text:span text:style-name="T777">do</text:span><text:span text:style-name="T778"> </text:span><text:span text:style-name="T777">Decreto Municipal n° 33.881/2025, que regulamenta a atuação do agente de contratação,</text:span><text:span text:style-name="T778"> </text:span><text:span text:style-name="T777">da equipe de apoio, da comissão</text:span><text:span text:style-name="T785"> </text:span><text:span text:style-name="T777">de contratação,</text:span><text:span text:style-name="T778"> </text:span><text:span text:style-name="T777">bem como dos gestores</text:span><text:span text:style-name="T778"> </text:span><text:span text:style-name="T777">e fiscais</text:span><text:span text:style-name="T778"> </text:span><text:span text:style-name="T777">do contrato,</text:span><text:span text:style-name="T778"> </text:span><text:span text:style-name="T777">no</text:span><text:span text:style-name="T778"> </text:span><text:span text:style-name="T777">âmbito</text:span><text:span text:style-name="T778"> </text:span><text:span text:style-name="T777">da</text:span><text:span text:style-name="T778"> </text:span><text:span text:style-name="T777">Administração</text:span><text:span text:style-name="T778"> </text:span><text:span text:style-name="T777">Pública Direta e Indireta do Município de Cachoeiro de Itapemirim, além de estabelecer outras providências correlatas.</text:span></text:p>
      <text:p text:style-name="P151"/>
      <text:p text:style-name="P841"><text:span text:style-name="T786">Art.</text:span><text:span text:style-name="T787"> </text:span><text:span text:style-name="T786">Sº</text:span><text:span text:style-name="T787"> </text:span><text:span text:style-name="T777">Esta</text:span><text:span text:style-name="T778"> </text:span><text:span text:style-name="T777">portaria</text:span><text:span text:style-name="T778"> </text:span><text:span text:style-name="T777">entra</text:span><text:span text:style-name="T778"> </text:span><text:span text:style-name="T777">em</text:span><text:span text:style-name="T778"> </text:span><text:span text:style-name="T777">vigor</text:span><text:span text:style-name="T778"> </text:span><text:span text:style-name="T777">na</text:span><text:span text:style-name="T778"> </text:span><text:span text:style-name="T777">data</text:span><text:span text:style-name="T778"> </text:span><text:span text:style-name="T777">de sua publicação,</text:span><text:span text:style-name="T778"> </text:span><text:span text:style-name="T777">revogadas</text:span><text:span text:style-name="T778"> </text:span><text:span text:style-name="T777">as disposições</text:span><text:span text:style-name="T778"> </text:span><text:span text:style-name="T777">em contrário.</text:span></text:p>
      <text:p text:style-name="P151"/>
      <text:p text:style-name="P842"/>
      <text:p text:style-name="P843"><text:span text:style-name="T775">Cachoeiro</text:span><text:span text:style-name="T788"> </text:span><text:span text:style-name="T775">de</text:span><text:span text:style-name="T789"> </text:span><text:span text:style-name="T775">Itapemirim/ES,</text:span><text:span text:style-name="T790"> </text:span><text:span text:style-name="T775">19 de</text:span><text:span text:style-name="T790"> </text:span><text:span text:style-name="T775">agosto</text:span><text:span text:style-name="T791"> </text:span><text:span text:style-name="T775">de</text:span><text:span text:style-name="T792"> </text:span><text:span text:style-name="T793">2026.</text:span></text:p>
      <text:p text:style-name="P151"/>
      <text:p text:style-name="P844"/>
      <text:p text:style-name="P845"><text:span text:style-name="T794">ROGÉRIO</text:span><text:span text:style-name="T795"> </text:span><text:span text:style-name="T794">RIBEIRO</text:span><text:span text:style-name="T796"> </text:span><text:span text:style-name="T794">DO</text:span><text:span text:style-name="T797"> </text:span><text:span text:style-name="T798">CARMO</text:span></text:p>
      <text:h text:style-name="Heading_20_8" text:outline-level="9"><text:span text:style-name="T799">Secretário</text:span><text:span text:style-name="T800"> </text:span><text:span text:style-name="T799">Municipal</text:span><text:span text:style-name="T801"> </text:span><text:span text:style-name="T799">de</text:span><text:span text:style-name="T802"> </text:span><text:span text:style-name="T799">Desenvolvimento</text:span><text:span text:style-name="T803"> </text:span><text:span text:style-name="T804">Econômico</text:span></text:h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771"/>
      <text:p text:style-name="P846"/>
      <text:p text:style-name="P773"><draw:frame draw:style-name="fr9" draw:name="Image 423" text:anchor-type="char" svg:x="3.7965in" svg:y="-0.2937in" svg:width="0.6945in" svg:height="0.6138in" draw:z-index="6"><draw:image xlink:href="Pictures/10000000000000D0000000B830B1DD11.jpg" xlink:type="simple" xlink:show="embed" xlink:actuate="onLoad" draw:mime-type="image/jpeg"/></draw:frame><text:span text:style-name="T721">D</text:span><text:span text:style-name="T722">.</text:span><text:span text:style-name="T721">O</text:span><text:span text:style-name="T722">.</text:span><text:span text:style-name="T723"> </text:span><text:span text:style-name="T721">PREFEITURA</text:span><text:span text:style-name="T724"> </text:span><text:span text:style-name="T721">MUNICIPAL</text:span><text:span text:style-name="T725"> </text:span><text:span text:style-name="T721">DE</text:span><text:span text:style-name="T726"> </text:span><text:span text:style-name="T727">CACHOEIRO</text:span><text:span text:style-name="T721"><text:tab/></text:span><text:span text:style-name="T728">25</text:span></text:p>
      <text:p text:style-name="P847"><text:span text:style-name="T729">PORTARIA</text:span><text:span text:style-name="T730"> </text:span><text:span text:style-name="T729">Nº</text:span><text:span text:style-name="T731"> </text:span><text:span text:style-name="T729">1.753/2026</text:span></text:p>
      <text:p text:style-name="P848"/>
      <text:p text:style-name="P849"><text:span text:style-name="T757">DESIGNA</text:span><text:tab/><text:span text:style-name="T757">SERVIDOR</text:span><text:tab/><text:span text:style-name="T805">PARA </text:span><text:span text:style-name="T755">ACOMPANHAMENTO</text:span><text:span text:style-name="T806"> </text:span><text:span text:style-name="T755">E</text:span><text:span text:style-name="T756"> </text:span><text:span text:style-name="T755">FISCALIZAÇÃO DA EXECUÇÃO DE ATA DE REGISTRO DE PREÇOS FIRMADA NO</text:span><text:span text:style-name="T807"> </text:span><text:span text:style-name="T757">MUNICÍPIO.</text:span></text:p>
      <text:p text:style-name="P850"/>
      <text:p text:style-name="P851"><text:span text:style-name="T732">O </text:span><text:span text:style-name="T734">SECRETÁRIO MUNICIPAL DE DESENVOLVIMENTO</text:span><text:span text:style-name="T808"> <text:s text:c="2"/></text:span><text:span text:style-name="T734">SOCIAL</text:span><text:span text:style-name="T808"> <text:s text:c="2"/></text:span><text:span text:style-name="T740">de</text:span></text:p>
      <text:p text:style-name="P852"><text:span text:style-name="T732">Cachoeiro de Itapemirim, Estado do Espírito</text:span><text:span text:style-name="T809"> </text:span><text:span text:style-name="T732">Santo,</text:span><text:span text:style-name="T809"> </text:span><text:span text:style-name="T732">no</text:span><text:span text:style-name="T809"> </text:span><text:span text:style-name="T732">uso</text:span><text:span text:style-name="T809"> </text:span><text:span text:style-name="T732">de</text:span><text:span text:style-name="T809"> </text:span><text:span text:style-name="T732">suas</text:span><text:span text:style-name="T809"> </text:span><text:span text:style-name="T732">atribuições delegadas através do Decreto nº 35.571/2025, tendo em vista o que consta no processo nº </text:span><text:span text:style-name="T734">61980/2026,</text:span></text:p>
      <text:p text:style-name="P326"/>
      <text:p text:style-name="P853">RESOLVE:</text:p>
      <text:p text:style-name="P775"/>
      <text:p text:style-name="P854"><text:span text:style-name="T734">Art. 1º </text:span><text:span text:style-name="T732">Designar a servidora </text:span><text:span text:style-name="T734">LORENA AMISTHA,</text:span><text:span text:style-name="T810"> </text:span><text:span text:style-name="T732">lotada</text:span><text:span text:style-name="T737"> </text:span><text:span text:style-name="T732">na</text:span><text:span text:style-name="T737"> </text:span><text:span text:style-name="T732">SEMDES,</text:span><text:span text:style-name="T737"> </text:span><text:span text:style-name="T732">para</text:span><text:span text:style-name="T737"> </text:span><text:span text:style-name="T732">acompanhamento</text:span><text:span text:style-name="T737"> </text:span><text:span text:style-name="T732">e</text:span><text:span text:style-name="T737"> </text:span><text:span text:style-name="T732">fiscalização da execução da ATA DE REGISTRO DE PREÇOS firmada no Município e descrita abaixo.</text:span></text:p>
      <text:p text:style-name="P855"/>
      <table:table table:name="Table17" table:style-name="Table17">
        <table:table-column table:style-name="Table17.A"/>
        <table:table-column table:style-name="Table17.B"/>
        <table:table-column table:style-name="Table17.C"/>
        <table:table-row table:style-name="Table17.1">
          <table:table-cell table:style-name="Table17.A1" office:value-type="string">
            <text:p text:style-name="P856"><text:span text:style-name="T96">NÚMERO DA ATA DE</text:span><text:span text:style-name="T811"> </text:span><text:span text:style-name="T96">REGISTRO</text:span><text:span text:style-name="T812"> </text:span><text:span text:style-name="T96">DE</text:span><text:span text:style-name="T812"> </text:span><text:span text:style-name="T96">PREÇOS</text:span></text:p>
          </table:table-cell>
          <table:table-cell table:style-name="Table17.A1" office:value-type="string">
            <text:p text:style-name="P857"><text:span text:style-name="T95">EMPRESA</text:span><text:span text:style-name="T95"/></text:p>
          </table:table-cell>
          <table:table-cell table:style-name="Table17.A1" office:value-type="string">
            <text:p text:style-name="P683"><text:span text:style-name="T95">OBJETO</text:span><text:span text:style-name="T95"/></text:p>
          </table:table-cell>
        </table:table-row>
        <table:table-row table:style-name="Table17.1">
          <table:table-cell table:style-name="Table17.A1" office:value-type="string">
            <text:p text:style-name="P858"><text:span text:style-name="T771">ATA </text:span><text:span text:style-name="T746">052/2026</text:span></text:p>
          </table:table-cell>
          <table:table-cell table:style-name="Table17.A1" office:value-type="string">
            <text:p text:style-name="P859"><text:span text:style-name="T771">COMA</text:span><text:span text:style-name="T773"> </text:span><text:span text:style-name="T771">BEM</text:span><text:span text:style-name="T773"> </text:span><text:span text:style-name="T771">COMERCIO</text:span><text:span text:style-name="T773"> </text:span><text:span text:style-name="T771">E ALIMENTAÇÃO LTDA</text:span></text:p>
          </table:table-cell>
          <table:table-cell table:style-name="Table17.A1" office:value-type="string">
            <text:p text:style-name="P860"><text:span text:style-name="T771">Aquisição</text:span><text:span text:style-name="T813"> </text:span><text:span text:style-name="T771">de</text:span><text:span text:style-name="T813"> </text:span><text:span text:style-name="T771">Alimentação preparada (MARMITEX)</text:span></text:p>
          </table:table-cell>
        </table:table-row>
      </table:table>
      <text:p text:style-name="P861"/>
      <text:p text:style-name="P862"><text:span text:style-name="T734">Art. 2° </text:span><text:span text:style-name="T732">Esta portaria entra em vigor na data de sua publicação, revogadas as disposições em contrário</text:span><text:span text:style-name="T814">.</text:span></text:p>
      <text:p text:style-name="P863"/>
      <text:p text:style-name="P864"/>
      <text:p text:style-name="P865"><text:span text:style-name="T732">Cachoeiro</text:span><text:span text:style-name="T753"> </text:span><text:span text:style-name="T732">de</text:span><text:span text:style-name="T754"> </text:span><text:span text:style-name="T732">Itapemirim/ES,</text:span><text:span text:style-name="T753"> </text:span><text:span text:style-name="T732">19</text:span><text:span text:style-name="T754"> </text:span><text:span text:style-name="T732">de</text:span><text:span text:style-name="T753"> </text:span><text:span text:style-name="T732">agosto</text:span><text:span text:style-name="T754"> </text:span><text:span text:style-name="T732">de</text:span><text:span text:style-name="T753"> </text:span><text:span text:style-name="T738">2026.</text:span></text:p>
      <text:p text:style-name="P356"/>
      <text:p text:style-name="P866"/>
      <text:p text:style-name="P867"><text:span text:style-name="T757">EDER</text:span><text:span text:style-name="T815"> </text:span><text:span text:style-name="T757">BOTELHO</text:span><text:span text:style-name="T816"> </text:span><text:span text:style-name="T757">DA</text:span><text:span text:style-name="T815"> </text:span><text:span text:style-name="T757">FONSECA</text:span></text:p>
      <text:p text:style-name="P868"><text:span text:style-name="T430">Secretário</text:span><text:span text:style-name="T817"> </text:span><text:span text:style-name="T430">Municipal</text:span><text:span text:style-name="T818"> </text:span><text:span text:style-name="T430">de</text:span><text:span text:style-name="T817"> </text:span><text:span text:style-name="T430">Desenvolvimento</text:span><text:span text:style-name="T818"> </text:span><text:span text:style-name="T430">Social</text:span><text:span text:style-name="T818"> </text:span><text:span text:style-name="T453">(Interino)</text:span></text:p>
      <text:p text:style-name="P869"/>
      <text:p text:style-name="P68"/>
      <text:p text:style-name="P870"/>
      <text:p text:style-name="P871"><text:span text:style-name="T819">EXTRATO DE CONTRATO DE LOCAÇÃO ESPÉCIE: </text:span><text:span text:style-name="T820">CONTRATO Nº 222/2026</text:span></text:p>
      <text:p text:style-name="P872"><text:span text:style-name="T819">LOCATÁRIO:</text:span><text:span text:style-name="T821"> </text:span><text:span text:style-name="T820">MUNICÍPIO</text:span><text:span text:style-name="T822"> </text:span><text:span text:style-name="T820">DE</text:span><text:span text:style-name="T822"> </text:span><text:span text:style-name="T820">CACHOEIRO</text:span><text:span text:style-name="T822"> </text:span><text:span text:style-name="T820">DE</text:span><text:span text:style-name="T822"> </text:span><text:span text:style-name="T820">ITAPEMIRIM,</text:span><text:span text:style-name="T823"> </text:span><text:span text:style-name="T820">atendendo</text:span><text:span text:style-name="T822"> </text:span><text:span text:style-name="T820">necessidades</text:span><text:span text:style-name="T824"> </text:span><text:span text:style-name="T820">da SECRETARIA MUNICIPAL DE GOVERNO E PLANEJAMENTO ESTRATÉGICO – SEMGOV </text:span><text:span text:style-name="T819">LOCADORA: </text:span><text:span text:style-name="T820">VERA LÚCIA SILVA MAIA</text:span></text:p>
      <text:p text:style-name="P873"><text:span text:style-name="T819">OBJETO: </text:span><text:span text:style-name="T820">Locação de imóvel situado a Rua Teotônio Souto Machado, 160 – Bairro Ibitiquara, CEP 29307-200, matriculado no Cartório de Imóveis da Comarca Cachoeiro de Itapemirim/ES, sob nº 25.410, livro nº 2, folhas 010, destinado a residência do Comandante do Tiro de Guerra 01-012, no Município de Cachoeiro de Itapemirim/ES.</text:span></text:p>
      <text:p text:style-name="P874"><text:span text:style-name="T819">VALOR:</text:span><text:span text:style-name="T825"> </text:span><text:span text:style-name="T820">O</text:span><text:span text:style-name="T826"> </text:span><text:span text:style-name="T820">valor</text:span><text:span text:style-name="T826"> </text:span><text:span text:style-name="T820">do</text:span><text:span text:style-name="T826"> </text:span><text:span text:style-name="T820">aluguel</text:span><text:span text:style-name="T826"> </text:span><text:span text:style-name="T820">mensal</text:span><text:span text:style-name="T826"> </text:span><text:span text:style-name="T820">é</text:span><text:span text:style-name="T826"> </text:span><text:span text:style-name="T820">de</text:span><text:span text:style-name="T826"> </text:span><text:span text:style-name="T820">R$</text:span><text:span text:style-name="T826"> </text:span><text:span text:style-name="T820">2.000,00</text:span><text:span text:style-name="T826"> </text:span><text:span text:style-name="T820">(dois</text:span><text:span text:style-name="T826"> </text:span><text:span text:style-name="T820">mil</text:span><text:span text:style-name="T826"> </text:span><text:span text:style-name="T820">reais),</text:span><text:span text:style-name="T826"> </text:span><text:span text:style-name="T820">perfazendo</text:span><text:span text:style-name="T826"> </text:span><text:span text:style-name="T820">o</text:span><text:span text:style-name="T826"> </text:span><text:span text:style-name="T820">valor</text:span><text:span text:style-name="T826"> </text:span><text:span text:style-name="T820">total</text:span><text:span text:style-name="T826"> </text:span><text:span text:style-name="T820">de R$ 24.000,00 (Vinte e quatro mil reais), para um período de 12 (doze) meses.</text:span></text:p>
      <text:p text:style-name="P875"><text:span text:style-name="T819">DOTAÇÃO ORÇAMENTÁRIA: </text:span><text:span text:style-name="T820">A despesa decorrente do presente Contrato de Locação correrão</text:span><text:span text:style-name="T827"> </text:span><text:span text:style-name="T820">com recursos provenientes do Orçamento Municipal, a saber:</text:span></text:p>
      <text:p text:style-name="P876"><text:span text:style-name="T820">Órgão:</text:span><text:span text:style-name="T828"> </text:span><text:span text:style-name="T829">05</text:span></text:p>
      <text:p text:style-name="P877"><text:span text:style-name="T820">Unidade</text:span><text:span text:style-name="T830"> </text:span><text:span text:style-name="T820">Orçamentária:</text:span><text:span text:style-name="T830"> </text:span><text:span text:style-name="T829">01</text:span></text:p>
      <text:p text:style-name="P877"><text:span text:style-name="T820">Projeto/Atividade:</text:span><text:span text:style-name="T831"> </text:span><text:span text:style-name="T832">2.042</text:span></text:p>
      <text:p text:style-name="P877"><text:span text:style-name="T820">Elemento</text:span><text:span text:style-name="T833"> </text:span><text:span text:style-name="T820">de</text:span><text:span text:style-name="T833"> </text:span><text:span text:style-name="T820">Despesa:</text:span><text:span text:style-name="T833"> </text:span><text:span text:style-name="T832">33903615000</text:span></text:p>
      <text:p text:style-name="P878"><text:span text:style-name="T820">Ficha/Fonte</text:span><text:span text:style-name="T823"> </text:span><text:span text:style-name="T820">de</text:span><text:span text:style-name="T823"> </text:span><text:span text:style-name="T820">Recurso:</text:span><text:span text:style-name="T823"> </text:span><text:span text:style-name="T820">622/150000000001</text:span><text:span text:style-name="T823"> </text:span><text:span text:style-name="T820">–</text:span><text:span text:style-name="T823"> </text:span><text:span text:style-name="T820">Recursos</text:span><text:span text:style-name="T823"> </text:span><text:span text:style-name="T820">não</text:span><text:span text:style-name="T823"> </text:span><text:span text:style-name="T820">vinculados</text:span><text:span text:style-name="T823"> </text:span><text:span text:style-name="T820">de</text:span><text:span text:style-name="T823"> </text:span><text:span text:style-name="T820">impostos</text:span><text:span text:style-name="T823"> </text:span><text:span text:style-name="T820">e transferências de impostos</text:span></text:p>
      <text:p text:style-name="P876"><text:span text:style-name="T819">PRAZO:</text:span><text:span text:style-name="T834"> </text:span><text:span text:style-name="T820">12</text:span><text:span text:style-name="T835"> </text:span><text:span text:style-name="T820">(doze)</text:span><text:span text:style-name="T835"> </text:span><text:span text:style-name="T832">meses.</text:span></text:p>
      <text:p text:style-name="P879"><text:span text:style-name="T819">DATA</text:span><text:span text:style-name="T836"> </text:span><text:span text:style-name="T819">DA</text:span><text:span text:style-name="T836"> </text:span><text:span text:style-name="T819">ASSINATURA:</text:span><text:span text:style-name="T837"> </text:span><text:span text:style-name="T832">19/08/2026</text:span></text:p>
      <text:p text:style-name="P880"><text:span text:style-name="T819">SIGNATÁRIOS: </text:span><text:span text:style-name="T820">Rodolfo Fernandes do Carmo - Secretário Municipal de Governo e Planejamento Estratégico e Vera Lúcia Silva Maia - Locadora.</text:span></text:p>
      <text:p text:style-name="P881"><text:span text:style-name="T819">PROCESSO:</text:span><text:span text:style-name="T838"> </text:span><text:span text:style-name="T832">35579/2026</text:span></text:p>
      <text:p text:style-name="P877"><text:span text:style-name="T839">I</text:span><text:span text:style-name="T819">D</text:span><text:span text:style-name="T834"> </text:span><text:span text:style-name="T819">CIDADES:</text:span><text:span text:style-name="T840"> </text:span><text:span text:style-name="T832">2026.016E0700001.10.0102</text:span></text:p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882"/>
      <text:p text:style-name="P883"><text:span text:style-name="T841">.</text:span><text:span text:style-name="T841"/></text:p>
      <text:p text:style-name="P884"><text:span text:style-name="T141">EXTRATO</text:span><text:span text:style-name="T842"> </text:span><text:span text:style-name="T141">DE</text:span><text:span text:style-name="T843"> </text:span><text:span text:style-name="T141">TERMO</text:span><text:span text:style-name="T843"> </text:span><text:span text:style-name="T141">DE</text:span><text:span text:style-name="T843"> </text:span><text:span text:style-name="T141">RESCISÃO</text:span></text:p>
      <text:p text:style-name="P885"><text:span text:style-name="T844">ESPÉCIE:</text:span><text:span text:style-name="T845"> </text:span><text:span text:style-name="T846">TERMO</text:span><text:span text:style-name="T847"> </text:span><text:span text:style-name="T846">DE</text:span><text:span text:style-name="T847"> </text:span><text:span text:style-name="T846">RESCISÃO</text:span><text:span text:style-name="T847"> </text:span><text:span text:style-name="T846">UNILATERAL</text:span><text:span text:style-name="T848"> </text:span><text:span text:style-name="T846">AO</text:span><text:span text:style-name="T847"> </text:span><text:span text:style-name="T846">CONTRATO</text:span><text:span text:style-name="T847"> </text:span><text:span text:style-name="T846">N°</text:span><text:span text:style-name="T847"> </text:span><text:span text:style-name="T846">103/2026</text:span></text:p>
      <text:p text:style-name="P886"><text:span text:style-name="T849">CONTRATANTE:</text:span><text:span text:style-name="T850"> </text:span><text:span text:style-name="T145">MUNICÍPIO</text:span><text:span text:style-name="T851"> </text:span><text:span text:style-name="T145">DE</text:span><text:span text:style-name="T851"> </text:span><text:span text:style-name="T145">CACHOEIRO</text:span><text:span text:style-name="T851"> </text:span><text:span text:style-name="T145">DE</text:span><text:span text:style-name="T851"> </text:span><text:span text:style-name="T145">ITAPEMIRIM</text:span><text:span text:style-name="T851"> </text:span><text:span text:style-name="T145">atendendo</text:span><text:span text:style-name="T851"> </text:span><text:span text:style-name="T145">necessidades</text:span><text:span text:style-name="T851"> </text:span><text:span text:style-name="T145">da SECRETARIA MUNICIPAL DE MEIO AMBIENTE - SEMMA,</text:span></text:p>
      <text:p text:style-name="P887"><text:span text:style-name="T852">CONTRATADA:</text:span><text:span text:style-name="T853"> </text:span><text:span text:style-name="T847">MULTIPILAR AGRONEGÓCIOS</text:span><text:span text:style-name="T854"> </text:span><text:span text:style-name="T847">LTDA.</text:span><text:span text:style-name="T854"> </text:span><text:span text:style-name="T847">-</text:span><text:span text:style-name="T855"> </text:span><text:span text:style-name="T856">ME</text:span></text:p>
      <text:p text:style-name="P888"><text:span text:style-name="T849">OBJETO: </text:span><text:span text:style-name="T145">a extinção unilateral do Contrato nº 103/2026, a partir de 17/08/2026, cujo objeto é a aquisição</text:span><text:span text:style-name="T846"> </text:span><text:span text:style-name="T145">de</text:span><text:span text:style-name="T846"> </text:span><text:span text:style-name="T145">equipamentos</text:span><text:span text:style-name="T846"> </text:span><text:span text:style-name="T145">para</text:span><text:span text:style-name="T846"> </text:span><text:span text:style-name="T145">o</text:span><text:span text:style-name="T846"> </text:span><text:span text:style-name="T145">fortalecimento</text:span><text:span text:style-name="T846"> </text:span><text:span text:style-name="T145">da</text:span><text:span text:style-name="T846"> </text:span><text:span text:style-name="T145">coleta</text:span><text:span text:style-name="T846"> </text:span><text:span text:style-name="T145">seletiva</text:span><text:span text:style-name="T846"> </text:span><text:span text:style-name="T145">no</text:span><text:span text:style-name="T846"> </text:span><text:span text:style-name="T145">Município</text:span><text:span text:style-name="T846"> </text:span><text:span text:style-name="T145">de</text:span><text:span text:style-name="T846"> </text:span><text:span text:style-name="T145">Cachoeiro</text:span><text:span text:style-name="T846"> </text:span><text:span text:style-name="T145">de Itapemirim/ES — Item 02 (prensa enfardadeira) —, vinculado ao Termo de Compromisso nº 973935/2024 (Programa Novo PAC), para atender às necessidades da Secretaria Municipal de Meio Ambiente – SEMMA.</text:span></text:p>
      <text:p text:style-name="P889"><text:span text:style-name="T141">DA</text:span><text:span text:style-name="T857"> </text:span><text:span text:style-name="T141">INEXISTÊNCIA</text:span><text:span text:style-name="T857"> </text:span><text:span text:style-name="T141">DE</text:span><text:span text:style-name="T858"> </text:span><text:span text:style-name="T141">EXECUÇÃO</text:span><text:span text:style-name="T858"> </text:span><text:span text:style-name="T141">E</text:span><text:span text:style-name="T858"> </text:span><text:span text:style-name="T141">DOS</text:span><text:span text:style-name="T858"> </text:span><text:span text:style-name="T141">EFEITOS</text:span><text:span text:style-name="T858"> </text:span><text:span text:style-name="T141">FINANCEIROS:</text:span></text:p>
      <text:p text:style-name="P888"><text:span text:style-name="T145">Tendo em vista que não houve início de execução do objeto, emissão de empenho ou realização de pagamentos, a rescisão não gera ônus, indenizações ou compensações de qualquer natureza para nenhuma das partes, ressalvada a eventual apuração de responsabilidade administrativa da CONTRATADA em processo próprio.</text:span><text:span text:style-name="T145"/></text:p>
      <text:p text:style-name="P890"><text:span text:style-name="T849">DOS FUNDAMENTOS: </text:span><text:span text:style-name="T145">O CONTRATANTE resolve, por ato unilateral, rescindir o contrato em razão do descumprimento das obrigações assumidas pela CONTRATADA</text:span><text:span text:style-name="T846"> </text:span><text:span text:style-name="T145">— consistente na não apresentação da certidão de regularidade perante o Cadastro Informativo de Créditos Não Quitados</text:span><text:span text:style-name="T859"> </text:span><text:span text:style-name="T145">do</text:span><text:span text:style-name="T859"> </text:span><text:span text:style-name="T145">Setor</text:span><text:span text:style-name="T859"> </text:span><text:span text:style-name="T145">Público</text:span><text:span text:style-name="T859"> </text:span><text:span text:style-name="T145">Federal</text:span><text:span text:style-name="T859"> </text:span><text:span text:style-name="T145">(CADIN),</text:span><text:span text:style-name="T859"> </text:span><text:span text:style-name="T145">o</text:span><text:span text:style-name="T859"> </text:span><text:span text:style-name="T145">que</text:span><text:span text:style-name="T859"> </text:span><text:span text:style-name="T145">inviabilizou</text:span><text:span text:style-name="T859"> </text:span><text:span text:style-name="T145">a</text:span><text:span text:style-name="T859"> </text:span><text:span text:style-name="T145">emissão</text:span><text:span text:style-name="T859"> </text:span><text:span text:style-name="T145">da</text:span><text:span text:style-name="T859"> </text:span><text:span text:style-name="T145">nota</text:span><text:span text:style-name="T859"> </text:span><text:span text:style-name="T145">de</text:span><text:span text:style-name="T859"> </text:span><text:span text:style-name="T145">empenho</text:span><text:span text:style-name="T859"> </text:span><text:span text:style-name="T145">e</text:span><text:span text:style-name="T859"> </text:span><text:span text:style-name="T145">o início</text:span><text:span text:style-name="T859"> </text:span><text:span text:style-name="T145">da</text:span><text:span text:style-name="T859"> </text:span><text:span text:style-name="T145">execução</text:span><text:span text:style-name="T859"> </text:span><text:span text:style-name="T145">do</text:span><text:span text:style-name="T859"> </text:span><text:span text:style-name="T145">objeto</text:span><text:span text:style-name="T859"> </text:span><text:span text:style-name="T145">—,</text:span><text:span text:style-name="T859"> </text:span><text:span text:style-name="T145">com</text:span><text:span text:style-name="T859"> </text:span><text:span text:style-name="T145">autorização</text:span><text:span text:style-name="T859"> </text:span><text:span text:style-name="T145">da</text:span><text:span text:style-name="T859"> </text:span><text:span text:style-name="T145">autoridade</text:span><text:span text:style-name="T859"> </text:span><text:span text:style-name="T145">competente</text:span><text:span text:style-name="T859"> </text:span><text:span text:style-name="T145">(itens</text:span><text:span text:style-name="T859"> </text:span><text:span text:style-name="T145">nº.</text:span><text:span text:style-name="T859"> </text:span><text:span text:style-name="T145">77.1,</text:span><text:span text:style-name="T859"> </text:span><text:span text:style-name="T145">90.1</text:span><text:span text:style-name="T859"> </text:span><text:span text:style-name="T145">e 100.1),</text:span><text:span text:style-name="T860"> </text:span><text:span text:style-name="T145">com</text:span><text:span text:style-name="T860"> </text:span><text:span text:style-name="T145">fundamento</text:span><text:span text:style-name="T860"> </text:span><text:span text:style-name="T145">no</text:span><text:span text:style-name="T860"> </text:span><text:span text:style-name="T145">inciso</text:span><text:span text:style-name="T860"> </text:span><text:span text:style-name="T145">I</text:span><text:span text:style-name="T860"> </text:span><text:span text:style-name="T145">do</text:span><text:span text:style-name="T860"> </text:span><text:span text:style-name="T145">art.</text:span><text:span text:style-name="T860"> </text:span><text:span text:style-name="T145">137,</text:span><text:span text:style-name="T860"> </text:span><text:span text:style-name="T145">no</text:span><text:span text:style-name="T860"> </text:span><text:span text:style-name="T145">inciso</text:span><text:span text:style-name="T860"> </text:span><text:span text:style-name="T145">I</text:span><text:span text:style-name="T860"> </text:span><text:span text:style-name="T145">e</text:span><text:span text:style-name="T860"> </text:span><text:span text:style-name="T145">no</text:span><text:span text:style-name="T860"> </text:span><text:span text:style-name="T145">§</text:span><text:span text:style-name="T860"> </text:span><text:span text:style-name="T145">1º</text:span><text:span text:style-name="T860"> </text:span><text:span text:style-name="T145">do</text:span><text:span text:style-name="T860"> </text:span><text:span text:style-name="T145">art.</text:span><text:span text:style-name="T860"> </text:span><text:span text:style-name="T145">138</text:span><text:span text:style-name="T860"> </text:span><text:span text:style-name="T145">e</text:span><text:span text:style-name="T860"> </text:span><text:span text:style-name="T145">no</text:span><text:span text:style-name="T860"> </text:span><text:span text:style-name="T145">inciso</text:span><text:span text:style-name="T860"> </text:span><text:span text:style-name="T145">XVI</text:span><text:span text:style-name="T860"> </text:span><text:span text:style-name="T145">do art. 92 da Lei nº 14.133/2021, na Cláusula Décima Segunda do Contrato nº 103/2026 e nos arts. 6º, inciso III, e 6º-A</text:span><text:span text:style-name="T861"> </text:span><text:span text:style-name="T145">da Lei Federal nº 10.522/2002, este último incluído pela Lei nº 14.973/2024.</text:span></text:p>
      <text:p text:style-name="P891"><text:span text:style-name="T852">DATA</text:span><text:span text:style-name="T862"> </text:span><text:span text:style-name="T852">DA</text:span><text:span text:style-name="T863"> </text:span><text:span text:style-name="T852">ASSINATURA:</text:span><text:span text:style-name="T864"> </text:span><text:span text:style-name="T847">19/08/2026.</text:span></text:p>
      <text:p text:style-name="P892"><text:span text:style-name="T849">SIGNATÁRIO:</text:span><text:span text:style-name="T865"> </text:span><text:span text:style-name="T145">Thiago</text:span><text:span text:style-name="T854"> </text:span><text:span text:style-name="T145">Fiorio</text:span><text:span text:style-name="T855"> </text:span><text:span text:style-name="T145">Longui</text:span><text:span text:style-name="T855"> </text:span><text:span text:style-name="T145">-</text:span><text:span text:style-name="T866"> </text:span><text:span text:style-name="T145">Secretário</text:span><text:span text:style-name="T854"> </text:span><text:span text:style-name="T145">Municipal</text:span><text:span text:style-name="T866"> </text:span><text:span text:style-name="T145">de</text:span><text:span text:style-name="T854"> </text:span><text:span text:style-name="T145">Meio</text:span><text:span text:style-name="T847"> </text:span><text:span text:style-name="T846">Ambiente</text:span></text:p>
      <text:p text:style-name="P891"><text:span text:style-name="T849">PROCESSO:</text:span><text:span text:style-name="T867"> </text:span><text:span text:style-name="T846">38492/2025</text:span></text:p>
      <text:p text:style-name="P893"/>
      <text:p text:style-name="P260"/>
      <text:p text:style-name="P260"/>
      <text:p text:style-name="P894"/>
      <text:p text:style-name="P895"><text:span text:style-name="T868">EXTRATO</text:span><text:span text:style-name="T869"> </text:span><text:span text:style-name="T868">DE</text:span><text:span text:style-name="T870"> </text:span><text:span text:style-name="T868">TERMO</text:span><text:span text:style-name="T871"> </text:span><text:span text:style-name="T868">DE</text:span><text:span text:style-name="T872"> </text:span><text:span text:style-name="T868">APOSTILAMENTO</text:span></text:p>
      <text:p text:style-name="P896"/>
      <text:p text:style-name="P895"><text:span text:style-name="T868">ESPÉCIE:</text:span><text:span text:style-name="T870"> </text:span><text:span text:style-name="T873">1º</text:span><text:span text:style-name="T874"> </text:span><text:span text:style-name="T873">TERMO</text:span><text:span text:style-name="T875"> </text:span><text:span text:style-name="T873">DE</text:span><text:span text:style-name="T876"> </text:span><text:span text:style-name="T873">APOSTILAMENTO</text:span><text:span text:style-name="T876"> </text:span><text:span text:style-name="T873">AO</text:span><text:span text:style-name="T875"> </text:span><text:span text:style-name="T873">CONTRATO Nº</text:span><text:span text:style-name="T875"> </text:span><text:span text:style-name="T873">154/2026</text:span></text:p>
      <text:p text:style-name="P897"><text:span text:style-name="T877">CONTRATANTE:</text:span><text:span text:style-name="T878"> </text:span><text:span text:style-name="T142">MUNICÍPIO</text:span><text:span text:style-name="T879"> </text:span><text:span text:style-name="T142">DE</text:span><text:span text:style-name="T880"> </text:span><text:span text:style-name="T142">CACHOEIRO</text:span><text:span text:style-name="T879"> </text:span><text:span text:style-name="T142">DE</text:span><text:span text:style-name="T880"> </text:span><text:span text:style-name="T142">ITAPEMIRIM,</text:span><text:span text:style-name="T881"> </text:span><text:span text:style-name="T142">atendendo</text:span><text:span text:style-name="T879"> </text:span><text:span text:style-name="T142">necessidades</text:span><text:span text:style-name="T879"> </text:span><text:span text:style-name="T142">da SECRETARIA MUNICIPAL DE TRANSPORTES - SEMTRA</text:span></text:p>
      <text:p text:style-name="P898"><text:span text:style-name="T819">CONTRATADA:</text:span><text:span text:style-name="T882"> </text:span><text:span text:style-name="T820">VITÓRIA</text:span><text:span text:style-name="T828"> </text:span><text:span text:style-name="T820">PRIME</text:span><text:span text:style-name="T831"> </text:span><text:span text:style-name="T820">RENTAL</text:span><text:span text:style-name="T830"> </text:span><text:span text:style-name="T820">CAR</text:span><text:span text:style-name="T831"> </text:span><text:span text:style-name="T820">LOCAÇÃO</text:span><text:span text:style-name="T831"> </text:span><text:span text:style-name="T820">DE</text:span><text:span text:style-name="T828"> </text:span><text:span text:style-name="T820">AUTOMÓVEIS</text:span><text:span text:style-name="T831"> </text:span><text:span text:style-name="T883">LTDA</text:span></text:p>
      <text:p text:style-name="P899"><text:span text:style-name="T877">OBJETO: </text:span><text:span text:style-name="T142">O presente Termo de Apostilamento tem por objeto o registro e a especificação dos veículos efetivamente disponibilizados pela CONTRATADA para atendimento das necessidades das Secretarias Municipais abrangidas pelo Contrato nº 154/2026, para fins de execução contratual, fiscalização, controle e conferência do faturamento.</text:span></text:p>
      <text:p text:style-name="P900"/>
      <table:table table:name="Table18" table:style-name="Table18">
        <table:table-column table:style-name="Table18.A"/>
        <table:table-column table:style-name="Table18.B"/>
        <table:table-column table:style-name="Table18.C"/>
        <table:table-row table:style-name="Table18.1">
          <table:table-cell table:style-name="Table18.A1" office:value-type="string">
            <text:p text:style-name="P901"><text:span text:style-name="T884">SECRETARIA</text:span><text:span text:style-name="T884"/></text:p>
          </table:table-cell>
          <table:table-cell table:style-name="Table18.A1" office:value-type="string">
            <text:p text:style-name="P902"><text:span text:style-name="T885">ITEM</text:span><text:span text:style-name="T885"/></text:p>
          </table:table-cell>
          <table:table-cell table:style-name="Table18.A1" office:value-type="string">
            <text:p text:style-name="P903"><text:span text:style-name="T884">MARCA/MODELO</text:span><text:span text:style-name="T884"/></text:p>
          </table:table-cell>
        </table:table-row>
        <table:table-row table:style-name="Table18.1">
          <table:table-cell table:style-name="Table18.A1" office:value-type="string">
            <text:p text:style-name="P901"><text:span text:style-name="T886">SEMFA</text:span><text:span text:style-name="T886"/></text:p>
          </table:table-cell>
          <table:table-cell table:style-name="Table18.A1" office:value-type="string">
            <text:p text:style-name="P901"><text:span text:style-name="T887">6</text:span><text:span text:style-name="T887"/></text:p>
          </table:table-cell>
          <table:table-cell table:style-name="Table18.A1" office:value-type="string">
            <text:p text:style-name="P904"><text:span text:style-name="T888">VIRTUS</text:span><text:span text:style-name="T887"> </text:span><text:span text:style-name="T888">EXCLUSIVE</text:span><text:span text:style-name="T889"> </text:span><text:span text:style-name="T888">250</text:span><text:span text:style-name="T887"> </text:span><text:span text:style-name="T888">TSI</text:span><text:span text:style-name="T889"> </text:span><text:span text:style-name="T888">1.4</text:span><text:span text:style-name="T890"> </text:span><text:span text:style-name="T888">FLEX</text:span><text:span text:style-name="T891"> </text:span><text:span text:style-name="T888">16V</text:span><text:span text:style-name="T887"> </text:span><text:span text:style-name="T892">AUT</text:span></text:p>
          </table:table-cell>
        </table:table-row>
        <table:table-row table:style-name="Table18.1">
          <table:table-cell table:style-name="Table18.A1" office:value-type="string">
            <text:p text:style-name="P902"><text:span text:style-name="T893">SEMSEG</text:span><text:span text:style-name="T893"/></text:p>
          </table:table-cell>
          <table:table-cell table:style-name="Table18.A1" office:value-type="string">
            <text:p text:style-name="P902"><text:span text:style-name="T887">4</text:span><text:span text:style-name="T887"/></text:p>
          </table:table-cell>
          <table:table-cell table:style-name="Table18.A1" office:value-type="string">
            <text:p text:style-name="P905"><text:span text:style-name="T888">CRONOS</text:span><text:span text:style-name="T891"> </text:span><text:span text:style-name="T888">DRIVE</text:span><text:span text:style-name="T890"> </text:span><text:span text:style-name="T888">1.3</text:span><text:span text:style-name="T890"> </text:span><text:span text:style-name="T888">8V</text:span><text:span text:style-name="T890"> </text:span><text:span text:style-name="T886">FLEX</text:span></text:p>
          </table:table-cell>
        </table:table-row>
        <table:table-row table:style-name="Table18.1">
          <table:table-cell table:style-name="Table18.A1" office:value-type="string">
            <text:p text:style-name="P901"><text:span text:style-name="T893">SEMMAT</text:span><text:span text:style-name="T893"/></text:p>
          </table:table-cell>
          <table:table-cell table:style-name="Table18.A1" office:value-type="string">
            <text:p text:style-name="P902"><text:span text:style-name="T887">7</text:span><text:span text:style-name="T887"/></text:p>
          </table:table-cell>
          <table:table-cell table:style-name="Table18.A1" office:value-type="string">
            <text:p text:style-name="P905"><text:span text:style-name="T893">TRACKER</text:span><text:span text:style-name="T894"> </text:span><text:span text:style-name="T893">LT</text:span><text:span text:style-name="T895"> </text:span><text:span text:style-name="T893">1.0</text:span><text:span text:style-name="T895"> </text:span><text:span text:style-name="T893">TURBO</text:span><text:span text:style-name="T888"> </text:span><text:span text:style-name="T893">12V</text:span><text:span text:style-name="T894"> </text:span><text:span text:style-name="T893">FLEX</text:span><text:span text:style-name="T891"> </text:span><text:span text:style-name="T892">AUT</text:span></text:p>
          </table:table-cell>
        </table:table-row>
        <table:table-row table:style-name="Table18.1">
          <table:table-cell table:style-name="Table18.A1" office:value-type="string">
            <text:p text:style-name="P901"><text:span text:style-name="T893">SEMDURB</text:span><text:span text:style-name="T893"/></text:p>
          </table:table-cell>
          <table:table-cell table:style-name="Table18.A1" office:value-type="string">
            <text:p text:style-name="P901"><text:span text:style-name="T887">5</text:span><text:span text:style-name="T887"/></text:p>
          </table:table-cell>
          <table:table-cell table:style-name="Table18.A1" office:value-type="string">
            <text:p text:style-name="P906"><text:span text:style-name="T888">POLO</text:span><text:span text:style-name="T889"> </text:span><text:span text:style-name="T888">TRACK</text:span><text:span text:style-name="T890"> </text:span><text:span text:style-name="T888">1.0</text:span><text:span text:style-name="T896"> </text:span><text:span text:style-name="T888">FLEX</text:span><text:span text:style-name="T890"> </text:span><text:span text:style-name="T888">12V</text:span><text:span text:style-name="T890"> </text:span><text:span text:style-name="T892">5P</text:span></text:p>
          </table:table-cell>
        </table:table-row>
        <table:table-row table:style-name="Table18.1">
          <table:table-cell table:style-name="Table18.A1" office:value-type="string">
            <text:p text:style-name="P902"><text:span text:style-name="T893">SEMGOV</text:span><text:span text:style-name="T893"/></text:p>
          </table:table-cell>
          <table:table-cell table:style-name="Table18.A1" office:value-type="string">
            <text:p text:style-name="P901"><text:span text:style-name="T887">6</text:span><text:span text:style-name="T887"/></text:p>
          </table:table-cell>
          <table:table-cell table:style-name="Table18.A1" office:value-type="string">
            <text:p text:style-name="P904"><text:span text:style-name="T888">ONIX</text:span><text:span text:style-name="T889"> </text:span><text:span text:style-name="T888">SED.</text:span><text:span text:style-name="T890"> </text:span><text:span text:style-name="T888">PLUS</text:span><text:span text:style-name="T896"> </text:span><text:span text:style-name="T888">PREM.</text:span><text:span text:style-name="T896"> </text:span><text:span text:style-name="T888">1.0</text:span><text:span text:style-name="T896"> </text:span><text:span text:style-name="T888">12V</text:span><text:span text:style-name="T891"> </text:span><text:span text:style-name="T888">TB</text:span><text:span text:style-name="T896"> </text:span><text:span text:style-name="T888">FLEX</text:span><text:span text:style-name="T887"> </text:span><text:span text:style-name="T892">AUT</text:span></text:p>
          </table:table-cell>
        </table:table-row>
        <table:table-row table:style-name="Table18.1">
          <table:table-cell table:style-name="Table18.A1" office:value-type="string">
            <text:p text:style-name="P902"><text:span text:style-name="T893">SEMGOV</text:span><text:span text:style-name="T893"/></text:p>
          </table:table-cell>
          <table:table-cell table:style-name="Table18.A1" office:value-type="string">
            <text:p text:style-name="P901"><text:span text:style-name="T887">6</text:span><text:span text:style-name="T887"/></text:p>
          </table:table-cell>
          <table:table-cell table:style-name="Table18.A1" office:value-type="string">
            <text:p text:style-name="P904"><text:span text:style-name="T888">ONIX</text:span><text:span text:style-name="T889"> </text:span><text:span text:style-name="T888">SED.</text:span><text:span text:style-name="T890"> </text:span><text:span text:style-name="T888">PLUS</text:span><text:span text:style-name="T896"> </text:span><text:span text:style-name="T888">PREM.</text:span><text:span text:style-name="T896"> </text:span><text:span text:style-name="T888">1.0</text:span><text:span text:style-name="T896"> </text:span><text:span text:style-name="T888">12V</text:span><text:span text:style-name="T891"> </text:span><text:span text:style-name="T888">TB</text:span><text:span text:style-name="T896"> </text:span><text:span text:style-name="T888">FLEX</text:span><text:span text:style-name="T887"> </text:span><text:span text:style-name="T892">AUT</text:span></text:p>
          </table:table-cell>
        </table:table-row>
        <table:table-row table:style-name="Table18.1">
          <table:table-cell table:style-name="Table18.A1" office:value-type="string">
            <text:p text:style-name="P902"><text:span text:style-name="T893">SEMGOV</text:span><text:span text:style-name="T893"/></text:p>
          </table:table-cell>
          <table:table-cell table:style-name="Table18.A1" office:value-type="string">
            <text:p text:style-name="P901"><text:span text:style-name="T887">7</text:span><text:span text:style-name="T887"/></text:p>
          </table:table-cell>
          <table:table-cell table:style-name="Table18.A1" office:value-type="string">
            <text:p text:style-name="P905"><text:span text:style-name="T893">TRACKER</text:span><text:span text:style-name="T894"> </text:span><text:span text:style-name="T893">LT</text:span><text:span text:style-name="T895"> </text:span><text:span text:style-name="T893">1.0</text:span><text:span text:style-name="T895"> </text:span><text:span text:style-name="T893">TURBO</text:span><text:span text:style-name="T888"> </text:span><text:span text:style-name="T893">12V</text:span><text:span text:style-name="T894"> </text:span><text:span text:style-name="T893">FLEX</text:span><text:span text:style-name="T891"> </text:span><text:span text:style-name="T892">AUT</text:span></text:p>
          </table:table-cell>
        </table:table-row>
        <table:table-row table:style-name="Table18.1">
          <table:table-cell table:style-name="Table18.A1" office:value-type="string">
            <text:p text:style-name="P902"><text:span text:style-name="T893">SEMGOV</text:span><text:span text:style-name="T893"/></text:p>
          </table:table-cell>
          <table:table-cell table:style-name="Table18.A1" office:value-type="string">
            <text:p text:style-name="P901"><text:span text:style-name="T887">7</text:span><text:span text:style-name="T887"/></text:p>
          </table:table-cell>
          <table:table-cell table:style-name="Table18.A1" office:value-type="string">
            <text:p text:style-name="P907"><text:span text:style-name="T897">JEEP/COMPASS</text:span><text:span text:style-name="T898"> </text:span><text:span text:style-name="T897">SPORT</text:span><text:span text:style-name="T899"> </text:span><text:span text:style-name="T900">T</text:span></text:p>
          </table:table-cell>
        </table:table-row>
        <table:table-row table:style-name="Table18.1">
          <table:table-cell table:style-name="Table18.A1" office:value-type="string">
            <text:p text:style-name="P902"><text:span text:style-name="T893">SEMGOV</text:span><text:span text:style-name="T893"/></text:p>
          </table:table-cell>
          <table:table-cell table:style-name="Table18.A1" office:value-type="string">
            <text:p text:style-name="P901"><text:span text:style-name="T887">7</text:span><text:span text:style-name="T887"/></text:p>
          </table:table-cell>
          <table:table-cell table:style-name="Table18.A1" office:value-type="string">
            <text:p text:style-name="P908"><text:span text:style-name="T897">JEEP/COMPASS</text:span><text:span text:style-name="T901"> </text:span><text:span text:style-name="T902">BLACKHAWK</text:span></text:p>
          </table:table-cell>
        </table:table-row>
        <table:table-row table:style-name="Table18.1">
          <table:table-cell table:style-name="Table18.A1" office:value-type="string">
            <text:p text:style-name="P902"><text:span text:style-name="T893">SEMDES</text:span><text:span text:style-name="T893"/></text:p>
          </table:table-cell>
          <table:table-cell table:style-name="Table18.A1" office:value-type="string">
            <text:p text:style-name="P901"><text:span text:style-name="T887">5</text:span><text:span text:style-name="T887"/></text:p>
          </table:table-cell>
          <table:table-cell table:style-name="Table18.A1" office:value-type="string">
            <text:p text:style-name="P909"><text:span text:style-name="T888">ONIX</text:span><text:span text:style-name="T891"> </text:span><text:span text:style-name="T888">HATCH</text:span><text:span text:style-name="T891"> </text:span><text:span text:style-name="T888">1.0</text:span><text:span text:style-name="T891"> </text:span><text:span text:style-name="T888">12V</text:span><text:span text:style-name="T891"> </text:span><text:span text:style-name="T888">FLEX</text:span><text:span text:style-name="T891"> </text:span><text:span text:style-name="T888">5P</text:span><text:span text:style-name="T889"> </text:span><text:span text:style-name="T886">MEC.</text:span></text:p>
          </table:table-cell>
        </table:table-row>
        <table:table-row table:style-name="Table18.1">
          <table:table-cell table:style-name="Table18.A1" office:value-type="string">
            <text:p text:style-name="P901"><text:span text:style-name="T893">SEMDES</text:span><text:span text:style-name="T893"/></text:p>
          </table:table-cell>
          <table:table-cell table:style-name="Table18.A1" office:value-type="string">
            <text:p text:style-name="P901"><text:span text:style-name="T887">5</text:span><text:span text:style-name="T887"/></text:p>
          </table:table-cell>
          <table:table-cell table:style-name="Table18.A1" office:value-type="string">
            <text:p text:style-name="P909"><text:span text:style-name="T888">ONIX</text:span><text:span text:style-name="T891"> </text:span><text:span text:style-name="T888">HATCH</text:span><text:span text:style-name="T891"> </text:span><text:span text:style-name="T888">1.0</text:span><text:span text:style-name="T891"> </text:span><text:span text:style-name="T888">12V</text:span><text:span text:style-name="T891"> </text:span><text:span text:style-name="T888">FLEX</text:span><text:span text:style-name="T891"> </text:span><text:span text:style-name="T888">5P</text:span><text:span text:style-name="T889"> </text:span><text:span text:style-name="T886">MEC.</text:span></text:p>
          </table:table-cell>
        </table:table-row>
        <table:table-row table:style-name="Table18.1">
          <table:table-cell table:style-name="Table18.A1" office:value-type="string">
            <text:p text:style-name="P901"><text:span text:style-name="T893">SEMDES</text:span><text:span text:style-name="T893"/></text:p>
          </table:table-cell>
          <table:table-cell table:style-name="Table18.A1" office:value-type="string">
            <text:p text:style-name="P901"><text:span text:style-name="T887">5</text:span><text:span text:style-name="T887"/></text:p>
          </table:table-cell>
          <table:table-cell table:style-name="Table18.A1" office:value-type="string">
            <text:p text:style-name="P909"><text:span text:style-name="T888">ONIX</text:span><text:span text:style-name="T891"> </text:span><text:span text:style-name="T888">HATCH</text:span><text:span text:style-name="T891"> </text:span><text:span text:style-name="T888">1.0</text:span><text:span text:style-name="T891"> </text:span><text:span text:style-name="T888">12V</text:span><text:span text:style-name="T891"> </text:span><text:span text:style-name="T888">FLEX</text:span><text:span text:style-name="T891"> </text:span><text:span text:style-name="T888">5P</text:span><text:span text:style-name="T889"> </text:span><text:span text:style-name="T886">MEC.</text:span></text:p>
          </table:table-cell>
        </table:table-row>
        <table:table-row table:style-name="Table18.1">
          <table:table-cell table:style-name="Table18.A1" office:value-type="string">
            <text:p text:style-name="P901"><text:span text:style-name="T893">SEMDES</text:span><text:span text:style-name="T893"/></text:p>
          </table:table-cell>
          <table:table-cell table:style-name="Table18.A1" office:value-type="string">
            <text:p text:style-name="P901"><text:span text:style-name="T887">5</text:span><text:span text:style-name="T887"/></text:p>
          </table:table-cell>
          <table:table-cell table:style-name="Table18.A1" office:value-type="string">
            <text:p text:style-name="P910"><text:span text:style-name="T888">ONIX</text:span><text:span text:style-name="T891"> </text:span><text:span text:style-name="T888">HATCH</text:span><text:span text:style-name="T891"> </text:span><text:span text:style-name="T888">1.0</text:span><text:span text:style-name="T891"> </text:span><text:span text:style-name="T888">12V</text:span><text:span text:style-name="T891"> </text:span><text:span text:style-name="T888">FLEX</text:span><text:span text:style-name="T891"> </text:span><text:span text:style-name="T888">5P</text:span><text:span text:style-name="T889"> </text:span><text:span text:style-name="T886">MEC.</text:span></text:p>
          </table:table-cell>
        </table:table-row>
        <table:table-row table:style-name="Table18.1">
          <table:table-cell table:style-name="Table18.A1" office:value-type="string">
            <text:p text:style-name="P901"><text:span text:style-name="T893">SEMDES</text:span><text:span text:style-name="T893"/></text:p>
          </table:table-cell>
          <table:table-cell table:style-name="Table18.A1" office:value-type="string">
            <text:p text:style-name="P911"><text:span text:style-name="T887">5</text:span><text:span text:style-name="T887"/></text:p>
          </table:table-cell>
          <table:table-cell table:style-name="Table18.A1" office:value-type="string">
            <text:p text:style-name="P910"><text:span text:style-name="T888">ONIX</text:span><text:span text:style-name="T891"> </text:span><text:span text:style-name="T888">HATCH</text:span><text:span text:style-name="T891"> </text:span><text:span text:style-name="T888">1.0</text:span><text:span text:style-name="T891"> </text:span><text:span text:style-name="T888">12V</text:span><text:span text:style-name="T891"> </text:span><text:span text:style-name="T888">FLEX</text:span><text:span text:style-name="T891"> </text:span><text:span text:style-name="T888">5P</text:span><text:span text:style-name="T889"> </text:span><text:span text:style-name="T886">MEC.</text:span></text:p>
          </table:table-cell>
        </table:table-row>
        <table:table-row table:style-name="Table18.1">
          <table:table-cell table:style-name="Table18.A1" office:value-type="string">
            <text:p text:style-name="P911"><text:span text:style-name="T893">SEMDES</text:span><text:span text:style-name="T893"/></text:p>
          </table:table-cell>
          <table:table-cell table:style-name="Table18.A1" office:value-type="string">
            <text:p text:style-name="P911"><text:span text:style-name="T887">5</text:span><text:span text:style-name="T887"/></text:p>
          </table:table-cell>
          <table:table-cell table:style-name="Table18.A1" office:value-type="string">
            <text:p text:style-name="P910"><text:span text:style-name="T888">ONIX</text:span><text:span text:style-name="T891"> </text:span><text:span text:style-name="T888">HATCH</text:span><text:span text:style-name="T891"> </text:span><text:span text:style-name="T888">1.0</text:span><text:span text:style-name="T891"> </text:span><text:span text:style-name="T888">12V</text:span><text:span text:style-name="T891"> </text:span><text:span text:style-name="T888">FLEX</text:span><text:span text:style-name="T891"> </text:span><text:span text:style-name="T888">5P</text:span><text:span text:style-name="T889"> </text:span><text:span text:style-name="T886">MEC.</text:span></text:p>
          </table:table-cell>
        </table:table-row>
        <table:table-row table:style-name="Table18.1">
          <table:table-cell table:style-name="Table18.A1" office:value-type="string">
            <text:p text:style-name="P911"><text:span text:style-name="T893">SEMDES</text:span><text:span text:style-name="T893"/></text:p>
          </table:table-cell>
          <table:table-cell table:style-name="Table18.A1" office:value-type="string">
            <text:p text:style-name="P911"><text:span text:style-name="T887">3</text:span><text:span text:style-name="T887"/></text:p>
          </table:table-cell>
          <table:table-cell table:style-name="Table18.A1" office:value-type="string">
            <text:p text:style-name="P906"><text:span text:style-name="T893">SPIN</text:span><text:span text:style-name="T894"> </text:span><text:span text:style-name="T893">LTZ</text:span><text:span text:style-name="T888"> </text:span><text:span text:style-name="T893">1.8</text:span><text:span text:style-name="T894"> </text:span><text:span text:style-name="T893">8V</text:span><text:span text:style-name="T888"> </text:span><text:span text:style-name="T893">ECONO.FLEX</text:span><text:span text:style-name="T894"> </text:span><text:span text:style-name="T893">5P</text:span><text:span text:style-name="T887"> </text:span><text:span text:style-name="T886">AUT.</text:span></text:p>
          </table:table-cell>
        </table:table-row>
        <table:table-row table:style-name="Table18.1">
          <table:table-cell table:style-name="Table18.A1" office:value-type="string">
            <text:p text:style-name="P911"><text:span text:style-name="T893">SEMDES</text:span><text:span text:style-name="T893"/></text:p>
          </table:table-cell>
          <table:table-cell table:style-name="Table18.A1" office:value-type="string">
            <text:p text:style-name="P911"><text:span text:style-name="T887">1</text:span><text:span text:style-name="T887"/></text:p>
          </table:table-cell>
          <table:table-cell table:style-name="Table18.A1" office:value-type="string">
            <text:p text:style-name="P903"><text:span text:style-name="T893">VAN</text:span><text:span text:style-name="T896"> </text:span><text:span text:style-name="T893">EX02</text:span><text:span text:style-name="T892"> </text:span><text:span text:style-name="T893">I/FIAT</text:span><text:span text:style-name="T896"> </text:span><text:span text:style-name="T893">DUCATO</text:span><text:span text:style-name="T892"> </text:span><text:span text:style-name="T893">MB</text:span><text:span text:style-name="T892"> </text:span><text:span text:style-name="T893">COMFORT</text:span></text:p>
          </table:table-cell>
        </table:table-row>
      </table:table>
      <text:p text:style-name="P912"/>
      <text:p text:style-name="P913"><text:span text:style-name="T877">DA FORMA DE IDENTIFICAÇÃO E FATURAMENTO: </text:span><text:span text:style-name="T142">Para fins de emissão, conferência e liquidação das faturas mensais, a CONTRATADA deverá discriminar os veículos efetivamente disponibilizados a cada Secretaria, indicando, no mínimo, o item contratual, a unidade administrativa atendida, a marca, o modelo e a placa do veículo</text:span></text:p>
      <text:p text:style-name="P914"><text:span text:style-name="T819">DATA</text:span><text:span text:style-name="T903"> </text:span><text:span text:style-name="T819">DE</text:span><text:span text:style-name="T903"> </text:span><text:span text:style-name="T819">ASSINATURA:</text:span><text:span text:style-name="T904"> </text:span><text:span text:style-name="T832">18/08/2026</text:span></text:p>
      <text:p text:style-name="P915"><text:span text:style-name="T877">SIGNATÁRIOS: </text:span><text:span text:style-name="T142">Mauro César de Oliveira Sá - Secretário Municipal de Transportes e Sérgio Ricardo Alvarenga - Representante da Contratada</text:span></text:p>
      <text:p text:style-name="P898"><text:span text:style-name="T868">PROCESSO:</text:span><text:span text:style-name="T877"> </text:span><text:span text:style-name="T873">37916/2026</text:span></text:p>
      <text:p text:style-name="P916"/>
      <text:p text:style-name="P917"/>
      <text:h text:style-name="P918" text:outline-level="7"><text:span text:style-name="T18">SECRETARIA</text:span><text:span text:style-name="T905"> </text:span><text:span text:style-name="T18">MUNICIPAL</text:span><text:span text:style-name="T905"> </text:span><text:span text:style-name="T18">DE</text:span><text:span text:style-name="T905"> </text:span><text:span text:style-name="T18">CULTURA</text:span><text:span text:style-name="T905"> </text:span><text:span text:style-name="T18">E</text:span><text:span text:style-name="T905"> </text:span><text:span text:style-name="T21">TURISMO</text:span></text:h>
      <text:p text:style-name="P919"/>
      <text:p text:style-name="P920"/>
      <text:p text:style-name="P921"><text:span text:style-name="T906">COMUNICADO</text:span><text:span text:style-name="T907"> </text:span><text:span text:style-name="T906">DE</text:span><text:span text:style-name="T908"> </text:span><text:span text:style-name="T906">PRORROGAÇÃO</text:span><text:span text:style-name="T909"> </text:span><text:span text:style-name="T906">DE</text:span><text:span text:style-name="T908"> </text:span><text:span text:style-name="T906">EDITAL -</text:span><text:span text:style-name="T910"> </text:span><text:span text:style-name="T906">CHAMAMENTO PÚBLICO</text:span><text:span text:style-name="T907"> </text:span><text:span text:style-name="T906">12/2026</text:span></text:p>
      <text:p text:style-name="P922"/>
      <text:p text:style-name="P923"><text:span text:style-name="T909">REDE</text:span><text:span text:style-name="T911"> </text:span><text:span text:style-name="T909">MUNICIPAL</text:span><text:span text:style-name="T911"> </text:span><text:span text:style-name="T909">DE</text:span><text:span text:style-name="T912"> </text:span><text:span text:style-name="T909">PONTOS</text:span><text:span text:style-name="T911"> </text:span><text:span text:style-name="T909">E</text:span><text:span text:style-name="T911"> </text:span><text:span text:style-name="T909">PONTÕES</text:span><text:span text:style-name="T912"> </text:span><text:span text:style-name="T909">DE</text:span><text:span text:style-name="T911"> </text:span><text:span text:style-name="T909">CULTURA</text:span><text:span text:style-name="T912"> </text:span><text:span text:style-name="T909">DE</text:span><text:span text:style-name="T911"> </text:span><text:span text:style-name="T909">CACHOEIRO</text:span><text:span text:style-name="T911"> </text:span><text:span text:style-name="T909">DE</text:span><text:span text:style-name="T913"> </text:span><text:span text:style-name="T909">ITAPEMIRIM - ES</text:span></text:p>
      <text:p text:style-name="P924"><text:span text:style-name="T906">CULTURA</text:span><text:span text:style-name="T914"> </text:span><text:span text:style-name="T906">VIVA</text:span><text:span text:style-name="T915"> </text:span><text:span text:style-name="T906">DO TAMANHO</text:span><text:span text:style-name="T914"> </text:span><text:span text:style-name="T906">DO</text:span><text:span text:style-name="T914"> </text:span><text:span text:style-name="T906">BRASIL!</text:span></text:p>
      <text:p text:style-name="P925"><text:span text:style-name="T916">PREMIAÇÃO</text:span><text:span text:style-name="T917"> </text:span><text:span text:style-name="T918">DE</text:span><text:span text:style-name="T919"> </text:span><text:span text:style-name="T918">PONTOS</text:span><text:span text:style-name="T917"> </text:span><text:span text:style-name="T918">E</text:span><text:span text:style-name="T920"> </text:span><text:span text:style-name="T918">PONTÕES</text:span><text:span text:style-name="T919"> </text:span><text:span text:style-name="T918">DE</text:span><text:span text:style-name="T919"> </text:span><text:span text:style-name="T921">CULTURA</text:span></text:p>
      <text:p text:style-name="P926"/>
      <text:p text:style-name="P927"/>
      <text:p text:style-name="P928"><text:span text:style-name="T922">O</text:span><text:span text:style-name="T923"> </text:span><text:span text:style-name="T922">Municipio</text:span><text:span text:style-name="T924"> </text:span><text:span text:style-name="T922">de</text:span><text:span text:style-name="T924"> </text:span><text:span text:style-name="T922">Cachoeiro</text:span><text:span text:style-name="T925"> </text:span><text:span text:style-name="T922">de</text:span><text:span text:style-name="T924"> </text:span><text:span text:style-name="T922">Itapemirim</text:span><text:span text:style-name="T924"> </text:span><text:span text:style-name="T922">torna</text:span><text:span text:style-name="T924"> </text:span><text:span text:style-name="T922">público</text:span><text:span text:style-name="T924"> </text:span><text:span text:style-name="T922">a</text:span><text:span text:style-name="T924"> </text:span><text:span text:style-name="T922">prorrogação</text:span><text:span text:style-name="T924"> </text:span><text:span text:style-name="T922">das</text:span><text:span text:style-name="T923"> </text:span><text:span text:style-name="T922">inscrições</text:span><text:span text:style-name="T924"> </text:span><text:span text:style-name="T922">do</text:span><text:span text:style-name="T926"> </text:span><text:span text:style-name="T922">presente</text:span><text:span text:style-name="T927"> </text:span><text:span text:style-name="T922">Edital para o desenvolvimento da “REDE </text:span><text:span text:style-name="T928">MUNICIPAL</text:span><text:span text:style-name="T929"> DE PONTOS E PONTÕES</text:span><text:span text:style-name="T930"> </text:span><text:span text:style-name="T929">DE CULTURA DE CACHOEIRO DE ITAPEMIRIM - ES” por meio da </text:span><text:span text:style-name="T918">Política Nacional de</text:span><text:span text:style-name="T931"> </text:span><text:span text:style-name="T918">Cultura Viva (PNCV)</text:span><text:span text:style-name="T929">, instituída pela </text:span><text:span text:style-name="T932">Lei nº 13.018, de 22 de julho de 2014.</text:span></text:p>
      <text:p text:style-name="P929"><text:span text:style-name="T933">O Edital e seus anexos, estão disponíveis no site </text:span><text:a xlink:type="simple" xlink:href="http://www.cachoeiro.es.gov.br/" text:style-name="ListLabel_20_73" text:visited-style-name="ListLabel_20_73"><text:span text:style-name="T933">www.cachoeiro.es.gov.br,</text:span></text:a><text:span text:style-name="T933"> na aba</text:span><text:span text:style-name="T934"> </text:span><text:span text:style-name="T933">Transparência/Editais,</text:span><text:span text:style-name="T935"> </text:span><text:span text:style-name="T933">no</text:span><text:span text:style-name="T936"> </text:span><text:span text:style-name="T933">site</text:span><text:span text:style-name="T936"> </text:span><text:span text:style-name="T933">do</text:span><text:span text:style-name="T935"> </text:span><text:span text:style-name="T933">Mapa</text:span><text:span text:style-name="T936"> </text:span><text:span text:style-name="T933">Cultural</text:span><text:span text:style-name="T935"> </text:span><text:span text:style-name="T933">ES</text:span><text:span text:style-name="T937"> </text:span><text:span text:style-name="T933">-</text:span><text:span text:style-name="T935"> </text:span><text:a xlink:type="simple" xlink:href="http://www.mapa.cultura.es.gov.br/" text:style-name="ListLabel_20_74" text:visited-style-name="ListLabel_20_74"><text:span text:style-name="T938">www.mapa.cultura.es.gov.br</text:span></text:a><text:span text:style-name="T939"> </text:span><text:span text:style-name="T918">,</text:span><text:span text:style-name="T940"> </text:span><text:span text:style-name="T918">no</text:span><text:span text:style-name="T931"> </text:span><text:span text:style-name="T918">site CultBr- </text:span><text:a xlink:type="simple" xlink:href="https://cultbr.cultura.gov.br/" text:style-name="ListLabel_20_75" text:visited-style-name="ListLabel_20_75"><text:span text:style-name="T918">https://cultbr.cultura.gov.br/</text:span></text:a><text:span text:style-name="T918"> </text:span><text:span text:style-name="T941">e será divulgado em Diário Oficial do</text:span><text:span text:style-name="T942"> </text:span><text:span text:style-name="T943">Município.</text:span></text:p>
      <text:p text:style-name="P930"><text:span text:style-name="T944">Os</text:span><text:span text:style-name="T945"> </text:span><text:span text:style-name="T944">interessados</text:span><text:span text:style-name="T945"> </text:span><text:span text:style-name="T944">deverão</text:span><text:span text:style-name="T946"> </text:span><text:span text:style-name="T944">realizar</text:span><text:span text:style-name="T945"> </text:span><text:span text:style-name="T944">as</text:span><text:span text:style-name="T946"> </text:span><text:span text:style-name="T944">inscrições </text:span><text:span text:style-name="T922">no</text:span><text:span text:style-name="T923"> </text:span><text:span text:style-name="T922">período</text:span><text:span text:style-name="T923"> </text:span><text:span text:style-name="T922">de</text:span><text:span text:style-name="T923"> </text:span><text:span text:style-name="T909">10</text:span><text:span text:style-name="T907"> </text:span><text:span text:style-name="T909">de</text:span><text:span text:style-name="T906"> </text:span><text:span text:style-name="T909">julho</text:span><text:span text:style-name="T947"> </text:span><text:span text:style-name="T909">de</text:span><text:span text:style-name="T906"> </text:span><text:span text:style-name="T909">2026</text:span><text:span text:style-name="T947"> </text:span><text:span text:style-name="T909">a</text:span><text:span text:style-name="T906"> </text:span><text:span text:style-name="T909">15</text:span><text:span text:style-name="T913"> </text:span><text:span text:style-name="T909">de setembro de 2026, por meio do </text:span><text:a xlink:type="simple" xlink:href="http://www.mapa.cultura.es.gov.br/" text:style-name="ListLabel_20_76" text:visited-style-name="ListLabel_20_76"><text:span text:style-name="T938">www.mapa.cultura.es.gov.br</text:span></text:a><text:span text:style-name="T948"> </text:span><text:span text:style-name="T918">. </text:span><text:span text:style-name="T929">Não serão aceitas</text:span><text:span text:style-name="T930"> </text:span><text:span text:style-name="T929">inscrições enviadas por outros formatos, nem fora do prazo.</text:span></text:p>
      <text:p text:style-name="P931"><text:span text:style-name="T933">Esclarecimentos sobre o conteúdo deste Edital poderão ser obtidos, até último dia do</text:span><text:span text:style-name="T934"> </text:span><text:span text:style-name="T949">prazo</text:span><text:span text:style-name="T933"><text:tab/></text:span><text:span text:style-name="T935">de</text:span><text:span text:style-name="T933"><text:tab/></text:span><text:span text:style-name="T949">inscrição,</text:span><text:span text:style-name="T933"><text:tab/></text:span><text:span text:style-name="T949">através</text:span><text:span text:style-name="T933"><text:tab/></text:span><text:span text:style-name="T935">do</text:span><text:span text:style-name="T933"><text:tab/></text:span><text:span text:style-name="T949">endereço</text:span><text:span text:style-name="T933"><text:tab/></text:span><text:span text:style-name="T949">eletrônico</text:span><text:span text:style-name="T934"> </text:span><text:a xlink:type="simple" xlink:href="mailto:semcult.leialdirblanc@cachoeiro.gov.br" text:style-name="ListLabel_20_77" text:visited-style-name="ListLabel_20_77"><text:span text:style-name="T950">semcult.leialdirblanc@cachoeiro.gov.br</text:span></text:a><text:span text:style-name="T951"> </text:span><text:span text:style-name="T941">.</text:span></text:p>
      <text:p text:style-name="P932"><text:span text:style-name="T922">Cachoeiro</text:span><text:span text:style-name="T952"> </text:span><text:span text:style-name="T922">de</text:span><text:span text:style-name="T953"> </text:span><text:span text:style-name="T922">Itapemirim,</text:span><text:span text:style-name="T954"> </text:span><text:span text:style-name="T922">ES,</text:span><text:span text:style-name="T954"> </text:span><text:span text:style-name="T922">19</text:span><text:span text:style-name="T953"> </text:span><text:span text:style-name="T922">de</text:span><text:span text:style-name="T954"> </text:span><text:span text:style-name="T922">agosto</text:span><text:span text:style-name="T955"> </text:span><text:span text:style-name="T922">de</text:span><text:span text:style-name="T953"> </text:span><text:span text:style-name="T925">2026.</text:span></text:p>
      <text:p text:style-name="P933"/>
      <text:p text:style-name="P934"/>
      <text:p text:style-name="P935"><text:span text:style-name="T956">WANDERSON</text:span><text:span text:style-name="T957"> </text:span><text:span text:style-name="T956">AMORIM</text:span><text:span text:style-name="T958"> </text:span><text:span text:style-name="T957">DONA</text:span></text:p>
      <text:p text:style-name="P936"/>
      <text:p text:style-name="P937"><text:span text:style-name="T922">Secretário</text:span><text:span text:style-name="T959"> </text:span><text:span text:style-name="T922">Municipal</text:span><text:span text:style-name="T955"> </text:span><text:span text:style-name="T922">de</text:span><text:span text:style-name="T952"> </text:span><text:span text:style-name="T922">Cultura</text:span><text:span text:style-name="T959"> </text:span><text:span text:style-name="T922">e</text:span><text:span text:style-name="T955"> </text:span><text:span text:style-name="T924">Turismo</text:span></text:p>
      <text:p text:style-name="P938"/>
      <text:p text:style-name="P939"/>
      <text:p text:style-name="P939"/>
      <text:p text:style-name="P940"/>
      <text:p text:style-name="P941"><text:span text:style-name="T909">COMUNICADO</text:span><text:span text:style-name="T947"> </text:span><text:span text:style-name="T909">DE PRORROGAÇÃO DE</text:span><text:span text:style-name="T907"> </text:span><text:span text:style-name="T909">EDITAL</text:span><text:span text:style-name="T906"> </text:span><text:span text:style-name="T909">-</text:span><text:span text:style-name="T960"> </text:span><text:span text:style-name="T961">CHAMAMENTO</text:span><text:span text:style-name="T962"> </text:span><text:span text:style-name="T961">PÚBLICO</text:span><text:span text:style-name="T963"> </text:span><text:span text:style-name="T961">13/2026</text:span><text:span text:style-name="T964"> </text:span><text:span text:style-name="T961">REDE MUNICIPAL</text:span><text:span text:style-name="T964"> </text:span><text:span text:style-name="T961">DE PONTOS DE CULTURA DE CACHOEIRO DE ITAPEMIRIM</text:span></text:p>
      <text:p text:style-name="P942"><text:span text:style-name="T961">CULTURA</text:span><text:span text:style-name="T965"> </text:span><text:span text:style-name="T961">VIVA DO</text:span><text:span text:style-name="T966"> </text:span><text:span text:style-name="T961">TAMANHO</text:span><text:span text:style-name="T967"> </text:span><text:span text:style-name="T961">DO</text:span><text:span text:style-name="T966"> </text:span><text:span text:style-name="T968">BRASIL!</text:span></text:p>
      <text:p text:style-name="P943"><text:span text:style-name="T969">FOMENTO</text:span><text:span text:style-name="T970"> </text:span><text:span text:style-name="T969">A</text:span><text:span text:style-name="T971"> </text:span><text:span text:style-name="T969">PROJETOS</text:span><text:span text:style-name="T972"> </text:span><text:span text:style-name="T969">CONTINUADOS</text:span><text:span text:style-name="T973"> </text:span><text:span text:style-name="T974">DE</text:span><text:span text:style-name="T975"> </text:span><text:span text:style-name="T974">PONTOS</text:span><text:span text:style-name="T976"> </text:span><text:span text:style-name="T974">DE</text:span><text:span text:style-name="T977"> </text:span><text:span text:style-name="T978">CULTURA</text:span></text:p>
      <text:p text:style-name="P944"/>
      <text:p text:style-name="P944"/>
      <text:p text:style-name="P944"/>
      <text:p text:style-name="P945"/>
      <text:p text:style-name="P928"><text:span text:style-name="T922">O</text:span><text:span text:style-name="T923"> </text:span><text:span text:style-name="T922">Municipio</text:span><text:span text:style-name="T924"> </text:span><text:span text:style-name="T922">de</text:span><text:span text:style-name="T924"> </text:span><text:span text:style-name="T922">Cachoeiro</text:span><text:span text:style-name="T925"> </text:span><text:span text:style-name="T922">de</text:span><text:span text:style-name="T924"> </text:span><text:span text:style-name="T922">Itapemirim</text:span><text:span text:style-name="T924"> </text:span><text:span text:style-name="T922">torna</text:span><text:span text:style-name="T924"> </text:span><text:span text:style-name="T922">público</text:span><text:span text:style-name="T924"> </text:span><text:span text:style-name="T922">a</text:span><text:span text:style-name="T924"> </text:span><text:span text:style-name="T922">prorrogação</text:span><text:span text:style-name="T924"> </text:span><text:span text:style-name="T922">das</text:span><text:span text:style-name="T923"> </text:span><text:span text:style-name="T922">inscrições</text:span><text:span text:style-name="T924"> </text:span><text:span text:style-name="T922">do</text:span><text:span text:style-name="T926"> </text:span><text:span text:style-name="T922">presente</text:span><text:span text:style-name="T927"> </text:span><text:span text:style-name="T922">Edital para o desenvolvimento da “REDE </text:span><text:span text:style-name="T928">MUNICIPAL</text:span><text:span text:style-name="T929"> DE PONTOS E PONTÕES</text:span><text:span text:style-name="T930"> </text:span><text:span text:style-name="T929">DE CULTURA DE CACHOEIRO DE ITAPEMIRIM - ES” por meio da </text:span><text:span text:style-name="T918">Política Nacional de</text:span><text:span text:style-name="T931"> </text:span><text:span text:style-name="T918">Cultura Viva (PNCV)</text:span><text:span text:style-name="T929">, instituída pela </text:span><text:span text:style-name="T932">Lei nº 13.018, de 22 de julho de 2014.</text:span></text:p>
      <text:p text:style-name="P929"><text:span text:style-name="T933">O Edital e seus anexos, estão disponíveis no site </text:span><text:a xlink:type="simple" xlink:href="http://www.cachoeiro.es.gov.br/" text:style-name="ListLabel_20_78" text:visited-style-name="ListLabel_20_78"><text:span text:style-name="T933">www.cachoeiro.es.gov.br,</text:span></text:a><text:span text:style-name="T933"> na aba</text:span><text:span text:style-name="T934"> </text:span><text:span text:style-name="T933">Transparência/Editais,</text:span><text:span text:style-name="T935"> </text:span><text:span text:style-name="T933">no</text:span><text:span text:style-name="T936"> </text:span><text:span text:style-name="T933">site</text:span><text:span text:style-name="T936"> </text:span><text:span text:style-name="T933">do</text:span><text:span text:style-name="T935"> </text:span><text:span text:style-name="T933">Mapa</text:span><text:span text:style-name="T936"> </text:span><text:span text:style-name="T933">Cultural</text:span><text:span text:style-name="T935"> </text:span><text:span text:style-name="T933">ES</text:span><text:span text:style-name="T937"> </text:span><text:span text:style-name="T933">-</text:span><text:span text:style-name="T935"> </text:span><text:a xlink:type="simple" xlink:href="http://www.mapa.cultura.es.gov.br/" text:style-name="ListLabel_20_79" text:visited-style-name="ListLabel_20_79"><text:span text:style-name="T938">www.mapa.cultura.es.gov.br</text:span></text:a><text:span text:style-name="T939"> </text:span><text:span text:style-name="T918">,</text:span><text:span text:style-name="T940"> </text:span><text:span text:style-name="T918">no</text:span><text:span text:style-name="T931"> </text:span><text:span text:style-name="T918">site CultBr- </text:span><text:a xlink:type="simple" xlink:href="https://cultbr.cultura.gov.br/" text:style-name="ListLabel_20_75" text:visited-style-name="ListLabel_20_75"><text:span text:style-name="T918">https://cultbr.cultura.gov.br/</text:span></text:a><text:span text:style-name="T918"> </text:span><text:span text:style-name="T941">e será divulgado em Diário Oficial do</text:span><text:span text:style-name="T942"> </text:span><text:span text:style-name="T943">Município.</text:span></text:p>
      <text:p text:style-name="P946"><text:span text:style-name="T944">Os</text:span><text:span text:style-name="T945"> </text:span><text:span text:style-name="T944">interessados</text:span><text:span text:style-name="T945"> </text:span><text:span text:style-name="T944">deverão</text:span><text:span text:style-name="T946"> </text:span><text:span text:style-name="T944">realizar</text:span><text:span text:style-name="T945"> </text:span><text:span text:style-name="T944">as</text:span><text:span text:style-name="T946"> </text:span><text:span text:style-name="T944">inscrições </text:span><text:span text:style-name="T922">no</text:span><text:span text:style-name="T923"> </text:span><text:span text:style-name="T922">período</text:span><text:span text:style-name="T923"> </text:span><text:span text:style-name="T922">de</text:span><text:span text:style-name="T923"> </text:span><text:span text:style-name="T909">10</text:span><text:span text:style-name="T907"> </text:span><text:span text:style-name="T909">de</text:span><text:span text:style-name="T906"> </text:span><text:span text:style-name="T909">julho</text:span><text:span text:style-name="T947"> </text:span><text:span text:style-name="T909">de</text:span><text:span text:style-name="T906"> </text:span><text:span text:style-name="T909">2026</text:span><text:span text:style-name="T947"> </text:span><text:span text:style-name="T909">a</text:span><text:span text:style-name="T906"> </text:span><text:span text:style-name="T909">15</text:span><text:span text:style-name="T913"> </text:span><text:span text:style-name="T909">de setembro de 2026, por meio do </text:span><text:a xlink:type="simple" xlink:href="http://www.mapa.cultura.es.gov.br/" text:style-name="ListLabel_20_80" text:visited-style-name="ListLabel_20_80"><text:span text:style-name="T938">www.mapa.cultura.es.gov.br</text:span></text:a><text:span text:style-name="T948"> </text:span><text:span text:style-name="T918">. </text:span><text:span text:style-name="T929">Não serão aceitas</text:span><text:span text:style-name="T930"> </text:span><text:span text:style-name="T929">inscrições enviadas por outros formatos, nem fora do prazo.</text:span></text:p>
      <text:p text:style-name="P947"><text:span text:style-name="T933">Esclarecimentos sobre o conteúdo deste Edital poderão ser obtidos, até último dia do</text:span><text:span text:style-name="T934"> </text:span><text:span text:style-name="T949">prazo</text:span><text:span text:style-name="T933"><text:tab/></text:span><text:span text:style-name="T935">de</text:span><text:span text:style-name="T933"><text:tab/></text:span><text:span text:style-name="T949">inscrição,</text:span><text:span text:style-name="T933"><text:tab/></text:span><text:span text:style-name="T949">através</text:span><text:span text:style-name="T933"><text:tab/></text:span><text:span text:style-name="T935">do</text:span><text:span text:style-name="T933"><text:tab/></text:span><text:span text:style-name="T949">endereço</text:span><text:span text:style-name="T933"><text:tab/></text:span><text:span text:style-name="T949">eletrônico</text:span><text:span text:style-name="T934"> </text:span><text:a xlink:type="simple" xlink:href="mailto:semcult.leialdirblanc@cachoeiro.gov.br" text:style-name="ListLabel_20_81" text:visited-style-name="ListLabel_20_81"><text:span text:style-name="T950">semcult.leialdirblanc@cachoeiro.gov.br</text:span></text:a><text:span text:style-name="T951"> </text:span><text:span text:style-name="T941">.</text:span></text:p>
      <text:p text:style-name="P948"><text:span text:style-name="T922">Cachoeiro</text:span><text:span text:style-name="T952"> </text:span><text:span text:style-name="T922">de</text:span><text:span text:style-name="T953"> </text:span><text:span text:style-name="T922">Itapemirim,</text:span><text:span text:style-name="T954"> </text:span><text:span text:style-name="T922">ES,</text:span><text:span text:style-name="T954"> </text:span><text:span text:style-name="T922">19</text:span><text:span text:style-name="T953"> </text:span><text:span text:style-name="T922">de</text:span><text:span text:style-name="T954"> </text:span><text:span text:style-name="T922">agosto</text:span><text:span text:style-name="T955"> </text:span><text:span text:style-name="T922">de</text:span><text:span text:style-name="T953"> </text:span><text:span text:style-name="T925">2026.</text:span></text:p>
      <text:p text:style-name="P933"/>
      <text:p text:style-name="P949"/>
      <text:p text:style-name="P935"><text:span text:style-name="T956">WANDERSON</text:span><text:span text:style-name="T957"> </text:span><text:span text:style-name="T956">AMORIM</text:span><text:span text:style-name="T958"> </text:span><text:span text:style-name="T957">DONA</text:span></text:p>
      <text:p text:style-name="P922"/>
      <text:p text:style-name="P937"><text:span text:style-name="T922">Secretário</text:span><text:span text:style-name="T959"> </text:span><text:span text:style-name="T922">Municipal</text:span><text:span text:style-name="T955"> </text:span><text:span text:style-name="T922">de</text:span><text:span text:style-name="T952"> </text:span><text:span text:style-name="T922">Cultura</text:span><text:span text:style-name="T959"> </text:span><text:span text:style-name="T922">e</text:span><text:span text:style-name="T955"> </text:span><text:span text:style-name="T924">Turismo</text:span></text:p>
      <text:p text:style-name="P950"/>
      <text:p text:style-name="P951"/>
      <text:p text:style-name="P951"/>
      <text:p text:style-name="P951"/>
      <text:p text:style-name="P951"/>
      <text:p text:style-name="P951"/>
      <text:p text:style-name="P951"/>
      <text:p text:style-name="P951"/>
      <text:p text:style-name="P952"/>
      <text:h text:style-name="P953" text:outline-level="7"><draw:frame draw:style-name="fr6" draw:name="Image 442" text:anchor-type="char" svg:x="0.4937in" svg:y="-1.7102in" svg:width="7.7736in" svg:height="1.3681in" draw:z-index="32"><draw:image xlink:href="Pictures/10000000000009180000019B2F5AA03B.png" xlink:type="simple" xlink:show="embed" xlink:actuate="onLoad" draw:mime-type="image/png"/></draw:frame><text:span text:style-name="T18">SECRETARIA</text:span><text:span text:style-name="T82"> </text:span><text:span text:style-name="T18">MUNICIPAL</text:span><text:span text:style-name="T82"> </text:span><text:span text:style-name="T18">DE</text:span><text:span text:style-name="T82"> </text:span><text:span text:style-name="T21">OBRAS</text:span></text:h>
      <text:p text:style-name="P954"/>
      <text:p text:style-name="P955"/>
      <text:p text:style-name="P956"><draw:frame draw:style-name="fr4" draw:name="Image146" text:anchor-type="char" svg:x="3.3437in" svg:y="0.1339in" svg:width="0.8882in" svg:height="0.0161in" draw:z-index="81"><draw:image xlink:href="Pictures/100000010000005500000001F12C22EC.png" xlink:type="simple" xlink:show="embed" xlink:actuate="onLoad" draw:mime-type="image/png"/></draw:frame><text:span text:style-name="T979">1ª</text:span><text:span text:style-name="T980"> </text:span><text:span text:style-name="T981">ADVERTÊNCIA</text:span></text:p>
      <text:p text:style-name="P957"/>
      <text:p text:style-name="P958"><text:span text:style-name="T982">À</text:span><text:span text:style-name="T982"/></text:p>
      <text:p text:style-name="P959"/>
      <text:p text:style-name="P960"/>
      <text:p text:style-name="P961"><text:span text:style-name="T979">J.</text:span><text:span text:style-name="T983"> </text:span><text:span text:style-name="T979">5.</text:span><text:span text:style-name="T984"> </text:span><text:span text:style-name="T979">TORQUATO</text:span><text:span text:style-name="T985"> </text:span><text:span text:style-name="T979">ENGENHARIA</text:span><text:span text:style-name="T986"> </text:span><text:span text:style-name="T987">LTDA</text:span></text:p>
      <text:p text:style-name="P962"/>
      <text:p text:style-name="P963"><text:span text:style-name="T988">No exercício das atribuições de fiscalização do Contrato nº 165</text:span><text:span text:style-name="T989">/</text:span><text:span text:style-name="T988">2025</text:span><text:span text:style-name="T990">, </text:span><text:span text:style-name="T988">cujo objeto consiste na </text:span><text:span text:style-name="T979">execução dos serviços de recapeamento asfáltico das vias dos bairros Santa Helena,</text:span><text:span text:style-name="T991"> </text:span><text:span text:style-name="T979">Rubem Braga, Novo Parque, Basileia, Zumbi e Amarelo, no Município de Cachoeiro de ltapemirim/ES, </text:span><text:span text:style-name="T988">foi constatado</text:span><text:span text:style-name="T990">, </text:span><text:span text:style-name="T988">por meio do acompanhamento da execução contratual, que os serviços</text:span><text:span text:style-name="T992"> </text:span><text:span text:style-name="T988">encontram-se</text:span><text:span text:style-name="T992"> </text:span><text:span text:style-name="T988">em</text:span><text:span text:style-name="T992"> </text:span><text:span text:style-name="T988">desacordo</text:span><text:span text:style-name="T992"> </text:span><text:span text:style-name="T988">com</text:span><text:span text:style-name="T992"> </text:span><text:span text:style-name="T988">o</text:span><text:span text:style-name="T992"> </text:span><text:span text:style-name="T988">cronograma</text:span><text:span text:style-name="T992"> </text:span><text:span text:style-name="T988">físico-financeiro</text:span><text:span text:style-name="T992"> </text:span><text:span text:style-name="T988">pactuado, evidenciando atraso na execução do objeto contratual.</text:span></text:p>
      <text:p text:style-name="P964"/>
      <text:p text:style-name="P965"><text:span text:style-name="T993">A situação verificada configura descumprimento das obrigações assumidas pela contratada, especialmente</text:span><text:span text:style-name="T994"> </text:span><text:span text:style-name="T993">daquelas relativas ao cumprimento dos prazos contratuais</text:span><text:span text:style-name="T995"> </text:span><text:span text:style-name="T993">e à regular execução dos serviços, comprometendo o planejamento da Administração e o adequado atendimento do interesse público.</text:span></text:p>
      <text:p text:style-name="P966"/>
      <text:p text:style-name="P967"><text:span text:style-name="T993">Dessa forma, fica a empresa </text:span><text:span text:style-name="T996">J. 5. Torquato Engenharia Ltda. ADVERTIDA</text:span><text:span text:style-name="T997">, </text:span><text:span text:style-name="T993">nos termos das disposições constantes das Cláusulas Quarta (Da Vigência), Quinta (Da Execução do Objeto) e Décima Segunda (Das Sanções Administrativas) do Contrato nº 165/2025, bem como das disposições</text:span><text:span text:style-name="T998"> </text:span><text:span text:style-name="T993">pertinentes</text:span><text:span text:style-name="T999"> </text:span><text:span text:style-name="T993">da Lei Federal nº 14</text:span><text:span text:style-name="T1000">.</text:span><text:span text:style-name="T993">133</text:span><text:span text:style-name="T1000">/</text:span><text:span text:style-name="T993">2021</text:span><text:span text:style-name="T1001">,</text:span><text:span text:style-name="T1002"> </text:span><text:span text:style-name="T993">para que adote, de forma imediata,</text:span><text:span text:style-name="T1003"> </text:span><text:span text:style-name="T993">todas as providências</text:span><text:span text:style-name="T1004"> </text:span><text:span text:style-name="T993">necessárias</text:span><text:span text:style-name="T1004"> </text:span><text:span text:style-name="T993">à regularização</text:span><text:span text:style-name="T1004"> </text:span><text:span text:style-name="T993">da execução</text:span><text:span text:style-name="T1004"> </text:span><text:span text:style-name="T993">contratual,</text:span><text:span text:style-name="T1004"> </text:span><text:span text:style-name="T993">promovendo</text:span><text:span text:style-name="T1004"> </text:span><text:span text:style-name="T993">a recomposição do cronograma mediante o emprego dos recursos humanos, materiais e equipamentos suficientes ao fiel cumprimento das obrigações assumidas.</text:span></text:p>
      <text:p text:style-name="P968"/>
      <text:p text:style-name="P969"><text:span text:style-name="T993">Determina-se</text:span><text:span text:style-name="T1005"> </text:span><text:span text:style-name="T993">que</text:span><text:span text:style-name="T1006"> </text:span><text:span text:style-name="T993">a contratada</text:span><text:span text:style-name="T1007"> </text:span><text:span text:style-name="T993">reinicie</text:span><text:span text:style-name="T1008"> </text:span><text:span text:style-name="T993">a execução dos serviços no prazo</text:span><text:span text:style-name="T1009"> </text:span><text:span text:style-name="T993">máximo de 72 (setenta</text:span><text:span text:style-name="T1004"> </text:span><text:span text:style-name="T993">e duas)</text:span><text:span text:style-name="T1004"> </text:span><text:span text:style-name="T993">horas,</text:span><text:span text:style-name="T1004"> </text:span><text:span text:style-name="T993">contadas</text:span><text:span text:style-name="T1004"> </text:span><text:span text:style-name="T993">da</text:span><text:span text:style-name="T1004"> </text:span><text:span text:style-name="T993">data</text:span><text:span text:style-name="T1004"> </text:span><text:span text:style-name="T993">da</text:span><text:span text:style-name="T1004"> </text:span><text:span text:style-name="T993">publicação</text:span><text:span text:style-name="T1004"> </text:span><text:span text:style-name="T993">da</text:span><text:span text:style-name="T1004"> </text:span><text:span text:style-name="T993">presente</text:span><text:span text:style-name="T1004"> </text:span><text:span text:style-name="T993">advertência,</text:span><text:span text:style-name="T1004"> </text:span><text:span text:style-name="T993">empregando</text:span><text:span text:style-name="T1004"> </text:span><text:span text:style-name="T993">os recursos humanos, materiais e equipamentos necessários ao fiel cumprimento das obrigações contratuais e à recomposição do cronograma físico-financeiro.</text:span></text:p>
      <text:p text:style-name="P966"/>
      <text:p text:style-name="P970"><text:span text:style-name="T993">Ressalta-se</text:span><text:span text:style-name="T1010"> </text:span><text:span text:style-name="T993">que a persistência</text:span><text:span text:style-name="T1011"> </text:span><text:span text:style-name="T993">do atraso ou o</text:span><text:span text:style-name="T1012"> </text:span><text:span text:style-name="T993">não atendimento</text:span><text:span text:style-name="T1008"> </text:span><text:span text:style-name="T993">desta advertência</text:span><text:span text:style-name="T1010"> </text:span><text:span text:style-name="T993">poderá ensejar a adoção das medidas administrativas cabíveis</text:span><text:span text:style-name="T1013">, </text:span><text:span text:style-name="T993">inclusive a instauração de procedimento para aplicação</text:span><text:span text:style-name="T1007"> </text:span><text:span text:style-name="T993">das</text:span><text:span text:style-name="T1003"> </text:span><text:span text:style-name="T993">sanções</text:span><text:span text:style-name="T998"> </text:span><text:span text:style-name="T993">previstas</text:span><text:span text:style-name="T1003"> </text:span><text:span text:style-name="T993">no</text:span><text:span text:style-name="T1008"> </text:span><text:span text:style-name="T993">contrato</text:span><text:span text:style-name="T1014"> </text:span><text:span text:style-name="T993">e</text:span><text:span text:style-name="T1009"> </text:span><text:span text:style-name="T993">na</text:span><text:span text:style-name="T1005"> </text:span><text:span text:style-name="T993">Lei</text:span><text:span text:style-name="T1011"> </text:span><text:span text:style-name="T993">nº 14</text:span><text:span text:style-name="T1013">.</text:span><text:span text:style-name="T993">133</text:span><text:span text:style-name="T1000">/</text:span><text:span text:style-name="T993">2021</text:span><text:span text:style-name="T1013">,</text:span><text:span text:style-name="T1015"> </text:span><text:span text:style-name="T993">garantidos</text:span><text:span text:style-name="T1014"> </text:span><text:span text:style-name="T993">o</text:span><text:span text:style-name="T1016"> </text:span><text:span text:style-name="T993">contraditório e a ampla defesa</text:span><text:span text:style-name="T1013">.</text:span></text:p>
      <text:p text:style-name="P971"/>
      <text:p text:style-name="P972"><text:span text:style-name="T993">Nos termos do art</text:span><text:span text:style-name="T1013">. </text:span><text:span text:style-name="T993">5°</text:span><text:span text:style-name="T1013">, </text:span><text:span text:style-name="T993">inciso LV</text:span><text:span text:style-name="T1013">, </text:span><text:span text:style-name="T993">da Constituição Federal e da Lei Federal nº 14</text:span><text:span text:style-name="T1013">.</text:span><text:span text:style-name="T993">133/2021</text:span><text:span text:style-name="T1013">, </text:span><text:span text:style-name="T993">fica assegurado à contratada o direito de apresentar manifestação e os documentos que entender pertinentes </text:span><text:span text:style-name="T996">no prazo de 5 (cinco) dias úteis, </text:span><text:span text:style-name="T993">contados da publicação desta notificação</text:span><text:span text:style-name="T1013">.</text:span></text:p>
      <text:p text:style-name="P973"/>
      <text:p text:style-name="P974"><text:span text:style-name="T993">Cachoeiro</text:span><text:span text:style-name="T1017"> </text:span><text:span text:style-name="T993">de</text:span><text:span text:style-name="T1018"> </text:span><text:span text:style-name="T993">ltapemirim/ES,</text:span><text:span text:style-name="T1019"> </text:span><text:span text:style-name="T993">14</text:span><text:span text:style-name="T1006"> </text:span><text:span text:style-name="T993">de</text:span><text:span text:style-name="T1019"> </text:span><text:span text:style-name="T993">julho</text:span><text:span text:style-name="T1019"> </text:span><text:span text:style-name="T993">de</text:span><text:span text:style-name="T1020"> </text:span><text:span text:style-name="T1021">2026.</text:span></text:p>
      <text:p text:style-name="P975"/>
      <text:p text:style-name="P975"/>
      <text:p text:style-name="P976"/>
      <text:section text:style-name="Sect9" text:name="Section13">
        <text:p text:style-name="P977"><text:span text:style-name="T979">Pedro</text:span><text:span text:style-name="T1022"> </text:span><text:span text:style-name="T979">Sylvan</text:span><text:span text:style-name="T1023"> </text:span><text:span text:style-name="T987">Neto</text:span></text:p>
        <text:p text:style-name="P978"><text:span text:style-name="T993">Engenheiro</text:span><text:span text:style-name="T1024"> </text:span><text:span text:style-name="T993">Civil</text:span><text:span text:style-name="T1006"> </text:span><text:span text:style-name="T993">-</text:span><text:span text:style-name="T1021"> </text:span><text:span text:style-name="T993">CREA</text:span><text:span text:style-name="T1025"> </text:span><text:span text:style-name="T993">MG-21</text:span><text:span text:style-name="T1020"> </text:span><text:span text:style-name="T1021">119/D</text:span></text:p>
        <text:p text:style-name="P979"><text:span text:style-name="T979">Rodolfo</text:span><text:span text:style-name="T1026"> </text:span><text:span text:style-name="T979">Fernandes</text:span><text:span text:style-name="T1026"> </text:span><text:span text:style-name="T979">do</text:span><text:span text:style-name="T981"> Carmo</text:span></text:p>
        <text:p text:style-name="P980"><text:span text:style-name="T993">Secretário</text:span><text:span text:style-name="T1024"> </text:span><text:span text:style-name="T993">Municipal</text:span><text:span text:style-name="T1019"> </text:span><text:span text:style-name="T993">de</text:span><text:span text:style-name="T1020"> </text:span><text:span text:style-name="T993">Obras </text:span><text:span text:style-name="T1021">Interino</text:span></text:p>
      </text:section>
      <text:section text:style-name="Sect1" text:name="Section14">
        <text:p text:style-name="P981"/>
        <text:p text:style-name="P982"><draw:frame draw:style-name="fr3" draw:name="Image 444" text:anchor-type="as-char" svg:width="5.978in" svg:height="0.0366in" draw:z-index="89"><draw:image xlink:href="Pictures/10000000000007070000000B2775575F.png" xlink:type="simple" xlink:show="embed" xlink:actuate="onLoad" draw:mime-type="image/png"/></draw:frame></text:p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3"/>
        <text:p text:style-name="P984"/>
        <text:p text:style-name="P985"><draw:frame draw:style-name="fr9" draw:name="Image 445" text:anchor-type="char" svg:x="3.7965in" svg:y="-0.2937in" svg:width="0.6945in" svg:height="0.6138in" draw:z-index="8"><draw:image xlink:href="Pictures/10000000000000D0000000B830B1DD11.jpg" xlink:type="simple" xlink:show="embed" xlink:actuate="onLoad" draw:mime-type="image/jpeg"/></draw:frame><text:span text:style-name="T721">D</text:span><text:span text:style-name="T722">.</text:span><text:span text:style-name="T721">O</text:span><text:span text:style-name="T722">.</text:span><text:span text:style-name="T723"> </text:span><text:span text:style-name="T721">PREFEITURA</text:span><text:span text:style-name="T724"> </text:span><text:span text:style-name="T721">MUNICIPAL</text:span><text:span text:style-name="T725"> </text:span><text:span text:style-name="T721">DE</text:span><text:span text:style-name="T726"> </text:span><text:span text:style-name="T727">CACHOEIRO</text:span><text:span text:style-name="T721"><text:tab/></text:span><text:span text:style-name="T728">31</text:span></text:p>
      </text:section>
      <text:p text:style-name="P986"><draw:frame draw:style-name="fr6" draw:name="Image 464" text:anchor-type="char" svg:x="1.1902in" svg:y="0.3598in" svg:width="5.778in" svg:height="0.0165in" draw:z-index="33"><draw:image xlink:href="Pictures/1000000100000717000000061827DC2D.png" xlink:type="simple" xlink:show="embed" xlink:actuate="onLoad" draw:mime-type="image/png"/></draw:frame><text:span text:style-name="T141">NOTIFICAÇÃO</text:span><text:span text:style-name="T141"/></text:p>
      <text:p text:style-name="P987"/>
      <text:p text:style-name="P988"><text:span text:style-name="T1027">À</text:span><text:span text:style-name="T1027"/></text:p>
      <text:p text:style-name="P959"/>
      <text:p text:style-name="P989"/>
      <text:p text:style-name="P990"><text:span text:style-name="T1028">J.</text:span><text:span text:style-name="T1029"> </text:span><text:span text:style-name="T1028">S.</text:span><text:span text:style-name="T1030"> </text:span><text:span text:style-name="T1028">TORQUATO</text:span><text:span text:style-name="T1031"> </text:span><text:span text:style-name="T1028">ENGENHARIA</text:span><text:span text:style-name="T1032"> </text:span><text:span text:style-name="T1033">LTDA.</text:span></text:p>
      <text:p text:style-name="P991"/>
      <text:p text:style-name="P992"><text:span text:style-name="T1028">Assunto: Notificação acerca de atraso na execução contratual e paralisação dos serviços – Contrato nº 165/2025</text:span><text:span text:style-name="T1028"/></text:p>
      <text:p text:style-name="P993"/>
      <text:p text:style-name="P992"><text:span text:style-name="T1034">Vem,</text:span><text:span text:style-name="T1035"> </text:span><text:span text:style-name="T1034">por</text:span><text:span text:style-name="T1036"> </text:span><text:span text:style-name="T1034">meio</text:span><text:span text:style-name="T1035"> </text:span><text:span text:style-name="T1034">desta,</text:span><text:span text:style-name="T1035"> </text:span><text:span text:style-name="T1028">NOTIFICAR</text:span><text:span text:style-name="T1037"> </text:span><text:span text:style-name="T1028">Vossa</text:span><text:span text:style-name="T1038"> </text:span><text:span text:style-name="T1028">Senhoria</text:span><text:span text:style-name="T1039"> </text:span><text:span text:style-name="T1034">quanto</text:span><text:span text:style-name="T1035"> </text:span><text:span text:style-name="T1034">aos</text:span><text:span text:style-name="T1035"> </text:span><text:span text:style-name="T1034">fatos</text:span><text:span text:style-name="T1040"> </text:span><text:span text:style-name="T1034">e</text:span><text:span text:style-name="T1035"> </text:span><text:span text:style-name="T1034">providências</text:span><text:span text:style-name="T1035"> </text:span><text:span text:style-name="T1034">a</text:span><text:span text:style-name="T1035"> </text:span><text:span text:style-name="T1034">seguir </text:span><text:span text:style-name="T1041">expostos:</text:span></text:p>
      <text:p text:style-name="P994"/>
      <text:list text:style-name="WWNum4">
        <text:list-item>
          <text:p text:style-name="P995"><text:span text:style-name="T1028">DOS</text:span><text:span text:style-name="T1031"> </text:span><text:span text:style-name="T1042">FATOS</text:span></text:p>
        </text:list-item>
      </text:list>
      <text:p text:style-name="P996"/>
      <text:list text:continue-numbering="true" text:style-name="WWNum4">
        <text:list-item>
          <text:list>
            <text:list-item>
              <text:p text:style-name="P997"><text:span text:style-name="T1034">O Contrato nº 165/2025 tem por objeto a execução de </text:span><text:span text:style-name="T1028">recapeamento asfáltico e serviços complementares em diversos bairros deste Município</text:span><text:span text:style-name="T1034">.</text:span></text:p>
            </text:list-item>
          </text:list>
        </text:list-item>
      </text:list>
      <text:p text:style-name="P998"/>
      <text:list text:continue-numbering="true" text:style-name="WWNum4">
        <text:list-item>
          <text:list>
            <text:list-item>
              <text:p text:style-name="P999"><text:span text:style-name="T1034">Trata-se de contrato celebrado sob a vigência da </text:span><text:span text:style-name="T1028">Lei Federal nº 14.133/2021</text:span><text:span text:style-name="T1034">, possuindo natureza jurídica de </text:span><text:span text:style-name="T1028">contrato por escopo</text:span><text:span text:style-name="T1034">.</text:span></text:p>
            </text:list-item>
          </text:list>
        </text:list-item>
      </text:list>
      <text:p text:style-name="P994"/>
      <text:list text:continue-numbering="true" text:style-name="WWNum4">
        <text:list-item>
          <text:list>
            <text:list-item>
              <text:p text:style-name="P1000"><text:span text:style-name="T1034">Conforme levantamento técnico do último Boletim de Medição, do valor global contratado de </text:span><text:span text:style-name="T1028">R$ 1.684.000,00</text:span><text:span text:style-name="T1034">, foi acumulada a execução de apenas </text:span><text:span text:style-name="T1028">R$ 429.071,73</text:span><text:span text:style-name="T1034">, restando saldo remanescente substancial a ser executado.</text:span></text:p>
            </text:list-item>
          </text:list>
        </text:list-item>
      </text:list>
      <text:p text:style-name="P998"/>
      <text:list text:continue-numbering="true" text:style-name="WWNum4">
        <text:list-item>
          <text:list>
            <text:list-item>
              <text:p text:style-name="P1001"><text:span text:style-name="T1034">Foi constatada </text:span><text:span text:style-name="T1043">in loco </text:span><text:span text:style-name="T1034">a </text:span><text:span text:style-name="T1028">paralisação total das atividades no canteiro de obras</text:span><text:span text:style-name="T1034">, sem prévia comunicação, justificativa fundamentada ou autorização expressa desta Administração Municipal.</text:span></text:p>
            </text:list-item>
          </text:list>
        </text:list-item>
      </text:list>
      <text:p text:style-name="P1002"/>
      <text:list xml:id="list165732290858685" text:continue-numbering="true" text:style-name="WWNum4">
        <text:list-item>
          <text:p text:style-name="P1003"><text:span text:style-name="T1028">DAS</text:span><text:span text:style-name="T1042"> </text:span><text:span text:style-name="T1028">DETERMINAÇÕES</text:span><text:span text:style-name="T1030"> </text:span><text:span text:style-name="T1028">E</text:span><text:span text:style-name="T1032"> </text:span><text:span text:style-name="T1028">DO</text:span><text:span text:style-name="T1032"> </text:span><text:span text:style-name="T1033">PRAZO</text:span></text:p>
        </text:list-item>
      </text:list>
      <text:p text:style-name="P996"/>
      <text:p text:style-name="P1004"><text:span text:style-name="T1034">Diante</text:span><text:span text:style-name="T1041"> </text:span><text:span text:style-name="T1034">do</text:span><text:span text:style-name="T1041"> </text:span><text:span text:style-name="T1034">exposto,</text:span><text:span text:style-name="T1041"> </text:span><text:span text:style-name="T1028">FICA</text:span><text:span text:style-name="T1044"> </text:span><text:span text:style-name="T1028">A</text:span><text:span text:style-name="T1044"> </text:span><text:span text:style-name="T1028">EMPRESA</text:span><text:span text:style-name="T1044"> </text:span><text:span text:style-name="T1028">NOTIFICADA</text:span><text:span text:style-name="T1044"> </text:span><text:span text:style-name="T1034">para</text:span><text:span text:style-name="T1041"> </text:span><text:span text:style-name="T1034">que, no</text:span><text:span text:style-name="T1041"> </text:span><text:span text:style-name="T1034">prazo</text:span><text:span text:style-name="T1045"> </text:span><text:span text:style-name="T1034">improrrogável</text:span><text:span text:style-name="T1041"> </text:span><text:span text:style-name="T1034">de</text:span><text:span text:style-name="T1045"> </text:span><text:span text:style-name="T1034">7</text:span><text:span text:style-name="T1041"> </text:span><text:span text:style-name="T1034">(sete) dias úteis, contados do recebimento desta, apresente as providências e documentos previstos na presente notificação</text:span></text:p>
      <text:p text:style-name="P998"/>
      <text:list text:style-name="WWNum5">
        <text:list-item>
          <text:p text:style-name="P1005"><text:span text:style-name="T1034">Apresente </text:span><text:span text:style-name="T1028">Manifestação Formal, Defesa e Justificativa Fundamentada </text:span><text:span text:style-name="T1034">quanto ao atraso na execução do cronograma e à paralisação das obras, acompanhada dos documentos comprobatórios das razões alegadas;</text:span></text:p>
        </text:list-item>
      </text:list>
      <text:p text:style-name="P1006"/>
      <text:list text:continue-numbering="true" text:style-name="WWNum5">
        <text:list-item>
          <text:p text:style-name="P1007"><text:span text:style-name="T1034">Apresente </text:span><text:span text:style-name="T1028">Plano de Retomada dos Serviços e Cronograma de Execução Atualizado</text:span><text:span text:style-name="T1034">, contemplando as medidas necessárias à conclusão do saldo remanescente do objeto contratual.</text:span></text:p>
        </text:list-item>
      </text:list>
      <text:p text:style-name="P1002"/>
      <text:list text:continue-list="list165732290858685" text:style-name="WWNum4">
        <text:list-item>
          <text:p text:style-name="P1003"><text:span text:style-name="T1028">DAS</text:span><text:span text:style-name="T1032"> </text:span><text:span text:style-name="T1028">ADVERTÊNCIAS</text:span><text:span text:style-name="T1042"> </text:span><text:span text:style-name="T1028">E</text:span><text:span text:style-name="T1029"> </text:span><text:span text:style-name="T1033">SANÇÕES</text:span></text:p>
        </text:list-item>
      </text:list>
      <text:p text:style-name="P996"/>
      <text:p text:style-name="P1008"><draw:frame draw:style-name="fr4" draw:name="Image151" text:anchor-type="char" svg:x="1.1583in" svg:y="0.4882in" svg:width="5.9646in" svg:height="0.2693in" draw:z-index="82"><draw:image xlink:href="Pictures/100000010000023C0000001932E132DC.png" xlink:type="simple" xlink:show="embed" xlink:actuate="onLoad" draw:mime-type="image/png"/></draw:frame><draw:frame draw:style-name="fr4" draw:name="Image152" text:anchor-type="char" svg:x="1.9319in" svg:y="0.9256in" svg:width="4.6102in" svg:height="0.2146in" draw:z-index="83"><draw:image xlink:href="Pictures/10000001000001BA0000001430A18CBA.png" xlink:type="simple" xlink:show="embed" xlink:actuate="onLoad" draw:mime-type="image/png"/></draw:frame><draw:frame draw:style-name="fr4" draw:name="Image153" text:anchor-type="char" svg:x="2.1138in" svg:y="1.3126in" svg:width="4.1799in" svg:height="0.4681in" draw:z-index="84"><draw:image xlink:href="Pictures/10000001000001910000002CB0298B3C.png" xlink:type="simple" xlink:show="embed" xlink:actuate="onLoad" draw:mime-type="image/png"/></draw:frame><text:span text:style-name="T1034">O descumprimento desta notificação, a não apresentação de justificativa capaz de afastar a responsabilidade da</text:span><text:span text:style-name="T1045"> </text:span><text:span text:style-name="T1034">contratada</text:span><text:span text:style-name="T1045"> </text:span><text:span text:style-name="T1034">ou a</text:span><text:span text:style-name="T1045"> </text:span><text:span text:style-name="T1034">persistência</text:span><text:span text:style-name="T1045"> </text:span><text:span text:style-name="T1034">da paralisação</text:span><text:span text:style-name="T1046"> </text:span><text:span text:style-name="T1034">e</text:span><text:span text:style-name="T1045"> </text:span><text:span text:style-name="T1034">do atraso</text:span><text:span text:style-name="T1045"> </text:span><text:span text:style-name="T1034">sujeitarão</text:span><text:span text:style-name="T1045"> </text:span><text:span text:style-name="T1034">a</text:span><text:span text:style-name="T1046"> </text:span><text:span text:style-name="T1034">empresa, </text:span><text:span text:style-name="T1028">garantidos o contraditório e a ampla defesa</text:span><text:span text:style-name="T1034">, à adoção das medidas administrativas cabíveis, </text:span><text:span text:style-name="T1041">incluindo:</text:span></text:p>
      <text:p text:style-name="P1009"/>
      <text:p text:style-name="P1010"/>
      <text:p text:style-name="P975"/>
      <text:p text:style-name="P1011"><draw:frame draw:style-name="fr4" draw:name="Image154" text:anchor-type="char" svg:x="1.9335in" svg:y="0.2661in" svg:width="2.4126in" svg:height="0.0992in" draw:z-index="85"><draw:image xlink:href="Pictures/10000001000000E700000009500F1F44.png" xlink:type="simple" xlink:show="embed" xlink:actuate="onLoad" draw:mime-type="image/png"/></draw:frame></text:p>
      <text:p text:style-name="P975"/>
      <text:p text:style-name="P975"/>
      <text:p text:style-name="P975"/>
      <text:p text:style-name="P1012"><draw:frame draw:style-name="fr10" draw:name="Image 490" text:anchor-type="char" svg:x="1.9354in" svg:y="0.2075in" svg:width="1.8035in" svg:height="0.3165in" draw:z-index="30"><draw:image xlink:href="Pictures/100000010000015E0000003E8348F6F2.png" xlink:type="simple" xlink:show="embed" xlink:actuate="onLoad" draw:mime-type="image/png"/></draw:frame><draw:frame draw:style-name="fr10" draw:name="Image 491" text:anchor-type="char" svg:x="4.4217in" svg:y="0.2075in" svg:width="1.822in" svg:height="0.2189in" draw:z-index="31"><draw:image xlink:href="Pictures/100000010000015D0000002AD4A7D003.png" xlink:type="simple" xlink:show="embed" xlink:actuate="onLoad" draw:mime-type="image/png"/></draw:frame></text:p>
      <text:p text:style-name="P1013"/>
      <text:h text:style-name="P1014" text:outline-level="7"><text:span text:style-name="T18">SECRETARIA</text:span><text:span text:style-name="T82"> </text:span><text:span text:style-name="T18">MUNICIPAL</text:span><text:span text:style-name="T82"> </text:span><text:span text:style-name="T18">DE</text:span><text:span text:style-name="T82"> </text:span><text:span text:style-name="T20">SAÚDE</text:span></text:h>
      <text:p text:style-name="P1015"/>
      <text:p text:style-name="P1016"/>
      <text:p text:style-name="P1017"><text:span text:style-name="T1047">EXTRATO</text:span><text:span text:style-name="T1048"> </text:span><text:span text:style-name="T1047">DE</text:span><text:span text:style-name="T1048"> </text:span><text:span text:style-name="T1047">TERMO ADITIVO</text:span></text:p>
      <text:p text:style-name="P1018"><text:span text:style-name="T1049">Espécie:</text:span><text:span text:style-name="T1050"> </text:span><text:span text:style-name="T1049">Extrato</text:span><text:span text:style-name="T1050"> </text:span><text:span text:style-name="T1049">do</text:span><text:span text:style-name="T1050"> </text:span><text:span text:style-name="T1049">1º</text:span><text:span text:style-name="T1051"> </text:span><text:span text:style-name="T1049">Termo</text:span><text:span text:style-name="T1050"> </text:span><text:span text:style-name="T1049">Aditivo</text:span><text:span text:style-name="T1050"> </text:span><text:span text:style-name="T1049">ao</text:span><text:span text:style-name="T1050"> </text:span><text:span text:style-name="T1049">Contrato</text:span><text:span text:style-name="T1051"> </text:span><text:span text:style-name="T1049">019/2025</text:span><text:span text:style-name="T1050"> </text:span><text:span text:style-name="T1049">-</text:span><text:span text:style-name="T1050"> </text:span><text:span text:style-name="T1049">FMS</text:span><text:span text:style-name="T1052"> </text:span><text:span text:style-name="T1053">Processo </text:span><text:span text:style-name="T1054">nº 35.699/2025</text:span></text:p>
      <text:p text:style-name="P1019"><text:span text:style-name="T1055">Dispensa </text:span><text:span text:style-name="T1056">nº 06/2025</text:span></text:p>
      <text:p text:style-name="P1020"><text:span text:style-name="T1053">ID</text:span><text:span text:style-name="T1057"> </text:span><text:span text:style-name="T1053">Cidades</text:span><text:span text:style-name="T1054">:</text:span><text:span text:style-name="T1058"> </text:span><text:span text:style-name="T1054">nº</text:span><text:span text:style-name="T1058"> </text:span><text:span text:style-name="T1056">2025.016E0500001.09.0007</text:span></text:p>
      <text:p text:style-name="P1021"><text:span text:style-name="T1059">CONTRATANTE: </text:span><text:span text:style-name="T1060">Município de Cachoeiro de Itapemirim, atendendo as necessidades da Secretaria</text:span><text:span text:style-name="T1061"> </text:span><text:span text:style-name="T1062">Municipal de Saúde-SEMUS.</text:span></text:p>
      <text:p text:style-name="P1022"><text:span text:style-name="T1049">CONTRATADO:</text:span><text:span text:style-name="T1059"> </text:span><text:span text:style-name="T1053">PROMAXIMA</text:span><text:span text:style-name="T1063"> </text:span><text:span text:style-name="T1053">GESTÃO EMPRESARIAL</text:span><text:span text:style-name="T1064"> </text:span><text:span text:style-name="T1055">LTDA.</text:span></text:p>
      <text:p text:style-name="P1023"><text:span text:style-name="T1053">OBJETO</text:span><text:span text:style-name="T1049">: </text:span><text:span text:style-name="T1054">O presente Termo Aditivo tem por objeto a prorrogação do prazo de Vigência do Contrato</text:span><text:span text:style-name="T1065"> </text:span><text:span text:style-name="T1054">019/2025</text:span><text:span text:style-name="T1066"> </text:span><text:span text:style-name="T1054">FMS</text:span><text:span text:style-name="T1067"> </text:span><text:span text:style-name="T1054">firmado</text:span><text:span text:style-name="T1066"> </text:span><text:span text:style-name="T1054">em</text:span><text:span text:style-name="T1066"> </text:span><text:span text:style-name="T1054">14/08/2025</text:span><text:span text:style-name="T1066"> </text:span><text:span text:style-name="T1054">pelo</text:span><text:span text:style-name="T1067"> </text:span><text:span text:style-name="T1054">prazo</text:span><text:span text:style-name="T1067"> </text:span><text:span text:style-name="T1054">de</text:span><text:span text:style-name="T1067"> </text:span><text:span text:style-name="T1054">12(Doze)</text:span><text:span text:style-name="T1066"> </text:span><text:span text:style-name="T1054">meses,</text:span><text:span text:style-name="T1066"> </text:span><text:span text:style-name="T1054">de</text:span><text:span text:style-name="T1066"> </text:span><text:span text:style-name="T1054">acordo</text:span><text:span text:style-name="T1066"> </text:span><text:span text:style-name="T1054">com</text:span><text:span text:style-name="T1068"> </text:span><text:span text:style-name="T1054">Art.</text:span><text:span text:style-name="T1066"> </text:span><text:span text:style-name="T1054">106</text:span><text:span text:style-name="T1067"> </text:span><text:span text:style-name="T1054">e</text:span><text:span text:style-name="T1067"> </text:span><text:span text:style-name="T1054">107</text:span><text:span text:style-name="T1067"> </text:span><text:span text:style-name="T1054">da</text:span><text:span text:style-name="T1067"> </text:span><text:span text:style-name="T1054">Lei</text:span><text:span text:style-name="T1065"> </text:span><text:span text:style-name="T1054">14.133/2021, conforme autoriza a Cláusula Segunda do Contrato original.</text:span></text:p>
      <text:p text:style-name="P1024"><text:span text:style-name="T1049">DOTAÇÃO ORÇAMENTÁRIA: </text:span><text:span text:style-name="T1054">As despesas decorrentes da presente contratação correrão por conta da</text:span><text:span text:style-name="T1065"> </text:span><text:span text:style-name="T1054">seguinte dotação Orçamentária:</text:span></text:p>
      <text:p text:style-name="P1025"><text:span text:style-name="T1056">Órgão:</text:span><text:span text:style-name="T1054"> </text:span><text:span text:style-name="T1056">16</text:span><text:span text:style-name="T1054"> </text:span><text:span text:style-name="T1056">–</text:span><text:span text:style-name="T1054"> </text:span><text:span text:style-name="T1056">Secretaria</text:span><text:span text:style-name="T1054"> </text:span><text:span text:style-name="T1056">Municipal</text:span><text:span text:style-name="T1054"> </text:span><text:span text:style-name="T1056">de</text:span><text:span text:style-name="T1054"> </text:span><text:span text:style-name="T1056">Saúde</text:span></text:p>
      <text:p text:style-name="P1026"><text:span text:style-name="T1054">Unidade</text:span><text:span text:style-name="T1068"> </text:span><text:span text:style-name="T1054">Orçamentária:</text:span><text:span text:style-name="T1068"> </text:span><text:span text:style-name="T1054">02</text:span><text:span text:style-name="T1068"> </text:span><text:span text:style-name="T1054">–</text:span><text:span text:style-name="T1058"> </text:span><text:span text:style-name="T1054">Fundo</text:span><text:span text:style-name="T1068"> </text:span><text:span text:style-name="T1054">Municipal</text:span><text:span text:style-name="T1068"> </text:span><text:span text:style-name="T1054">de</text:span><text:span text:style-name="T1068"> </text:span><text:span text:style-name="T1054">Saúde</text:span><text:span text:style-name="T1065"> </text:span><text:span text:style-name="T1054">Função: 10</text:span><text:span text:style-name="T1065"> </text:span><text:span text:style-name="T1054">- Saúde</text:span></text:p>
      <text:p text:style-name="P1027"><text:span text:style-name="T1054">Subfunção:122 – Administração Geral</text:span><text:span text:style-name="T1065"> </text:span><text:span text:style-name="T1054">Programa:</text:span><text:span text:style-name="T1068"> </text:span><text:span text:style-name="T1054">1638</text:span><text:span text:style-name="T1068"> </text:span><text:span text:style-name="T1054">–</text:span><text:span text:style-name="T1068"> </text:span><text:span text:style-name="T1054">Administração</text:span><text:span text:style-name="T1058"> </text:span><text:span text:style-name="T1054">em</text:span><text:span text:style-name="T1068"> </text:span><text:span text:style-name="T1054">Saúde</text:span></text:p>
      <text:p text:style-name="P1028"><text:span text:style-name="T1056">Projeto/Atividade:</text:span><text:span text:style-name="T1054"> </text:span><text:span text:style-name="T1056">2.143</text:span><text:span text:style-name="T1065"> </text:span><text:span text:style-name="T1056">-</text:span><text:span text:style-name="T1054"> </text:span><text:span text:style-name="T1056">Gestão</text:span><text:span text:style-name="T1069"> </text:span><text:span text:style-name="T1056">Administrativa</text:span><text:span text:style-name="T1054"> </text:span><text:span text:style-name="T1056">da</text:span><text:span text:style-name="T1070"> </text:span><text:span text:style-name="T1056">Saúde</text:span></text:p>
      <text:p text:style-name="P1029"><text:span text:style-name="T1056">Elemento</text:span><text:span text:style-name="T1067"> </text:span><text:span text:style-name="T1056">de Despesa: 33903999000</text:span><text:span text:style-name="T1071"> </text:span><text:span text:style-name="T1056">- Outros Serviços de</text:span><text:span text:style-name="T1072"> </text:span><text:span text:style-name="T1056">Terceiros-Pessoa</text:span><text:span text:style-name="T1067"> </text:span><text:span text:style-name="T1056">Jurídica</text:span></text:p>
      <text:p text:style-name="P1020"><text:span text:style-name="T1056">Fonte</text:span><text:span text:style-name="T1073"> </text:span><text:span text:style-name="T1056">de</text:span><text:span text:style-name="T1054"> </text:span><text:span text:style-name="T1056">Recursos:</text:span><text:span text:style-name="T1073"> </text:span><text:span text:style-name="T1056">150000150000</text:span><text:span text:style-name="T1054"> </text:span><text:span text:style-name="T1056">–</text:span><text:span text:style-name="T1073"> </text:span><text:span text:style-name="T1056">Receita</text:span><text:span text:style-name="T1054"> </text:span><text:span text:style-name="T1056">de</text:span><text:span text:style-name="T1073"> </text:span><text:span text:style-name="T1056">Impostos</text:span><text:span text:style-name="T1054"> </text:span><text:span text:style-name="T1056">e</text:span><text:span text:style-name="T1073"> </text:span><text:span text:style-name="T1056">de</text:span><text:span text:style-name="T1054"> </text:span><text:span text:style-name="T1056">transferência</text:span><text:span text:style-name="T1054"> </text:span><text:span text:style-name="T1056">de</text:span><text:span text:style-name="T1073"> </text:span><text:span text:style-name="T1056">Impostos-Saúde</text:span></text:p>
      <text:p text:style-name="P1030"><text:span text:style-name="T1053">VALOR</text:span><text:span text:style-name="T1057"> </text:span><text:span text:style-name="T1053">DO</text:span><text:span text:style-name="T1057"> </text:span><text:span text:style-name="T1053">CONTRATO:</text:span><text:span text:style-name="T1057"> </text:span><text:span text:style-name="T1053">R$</text:span><text:span text:style-name="T1074"> </text:span><text:span text:style-name="T1054">20.999,44</text:span><text:span text:style-name="T1058"> </text:span><text:span text:style-name="T1054">(Vinte</text:span><text:span text:style-name="T1058"> </text:span><text:span text:style-name="T1054">mil,</text:span><text:span text:style-name="T1058"> </text:span><text:span text:style-name="T1054">novecentos</text:span><text:span text:style-name="T1058"> </text:span><text:span text:style-name="T1054">e</text:span><text:span text:style-name="T1058"> </text:span><text:span text:style-name="T1054">noventa</text:span><text:span text:style-name="T1058"> </text:span><text:span text:style-name="T1054">e</text:span><text:span text:style-name="T1058"> </text:span><text:span text:style-name="T1054">nove</text:span><text:span text:style-name="T1058"> </text:span><text:span text:style-name="T1054">reais</text:span><text:span text:style-name="T1058"> </text:span><text:span text:style-name="T1054">e</text:span><text:span text:style-name="T1058"> </text:span><text:span text:style-name="T1054">quarenta</text:span><text:span text:style-name="T1058"> </text:span><text:span text:style-name="T1054">e</text:span><text:span text:style-name="T1058"> </text:span><text:span text:style-name="T1054">quatro</text:span><text:span text:style-name="T1065"> </text:span><text:span text:style-name="T1056">centavos).</text:span></text:p>
      <text:p text:style-name="P1031"><text:span text:style-name="T1049">PRAZO: </text:span><text:span text:style-name="T1062">12 (Doze) Meses.</text:span><text:span text:style-name="T1061"> </text:span><text:span text:style-name="T1059">VIGÊNCIA: </text:span><text:span text:style-name="T1060">19/08/2026</text:span><text:span text:style-name="T1075"> </text:span><text:span text:style-name="T1060">A</text:span><text:span text:style-name="T1076"> </text:span><text:span text:style-name="T1060">19/08/2027</text:span><text:span text:style-name="T1061"> </text:span><text:span text:style-name="T1047">DATA</text:span><text:span text:style-name="T1077"> </text:span><text:span text:style-name="T1047">DA</text:span><text:span text:style-name="T1078"> </text:span><text:span text:style-name="T1047">ASSINATURA:</text:span><text:span text:style-name="T1079"> </text:span><text:span text:style-name="T1080">17/08/2026</text:span></text:p>
      <text:p text:style-name="P1032"><text:span text:style-name="T1049">SIGNATÁRIOS:</text:span><text:span text:style-name="T1051"> </text:span><text:span text:style-name="T1062">Vilson</text:span><text:span text:style-name="T1081"> </text:span><text:span text:style-name="T1062">Carlos</text:span><text:span text:style-name="T1081"> </text:span><text:span text:style-name="T1062">Gomes</text:span><text:span text:style-name="T1081"> </text:span><text:span text:style-name="T1062">Coelho</text:span><text:span text:style-name="T1082"> </text:span><text:span text:style-name="T1062">–</text:span><text:span text:style-name="T1082"> </text:span><text:span text:style-name="T1062">Secretário</text:span><text:span text:style-name="T1081"> </text:span><text:span text:style-name="T1062">Municipal</text:span><text:span text:style-name="T1081"> </text:span><text:span text:style-name="T1062">de</text:span><text:span text:style-name="T1081"> </text:span><text:span text:style-name="T1062">Saúde</text:span><text:span text:style-name="T1082"> </text:span><text:span text:style-name="T1062">Interino</text:span><text:span text:style-name="T1082"> </text:span><text:span text:style-name="T1062">e</text:span><text:span text:style-name="T1081"> </text:span><text:span text:style-name="T1062">Victor</text:span><text:span text:style-name="T1081"> </text:span><text:span text:style-name="T1062">Hugo</text:span><text:span text:style-name="T1061"> </text:span><text:span text:style-name="T1062">Soares da Costa – Sócio Representante</text:span></text:p>
      <text:p text:style-name="P1033"/>
      <text:p text:style-name="P1034"/>
      <text:p text:style-name="P1034"/>
      <text:p text:style-name="P1035"/>
      <text:p text:style-name="P1036"><text:span text:style-name="T1047">EXTRATO</text:span><text:span text:style-name="T1083"> </text:span><text:span text:style-name="T1047">DE</text:span><text:span text:style-name="T1049"> </text:span><text:span text:style-name="T1047">CONTRATO</text:span></text:p>
      <text:p text:style-name="P1037"><text:span text:style-name="T1049">Espécie:</text:span><text:span text:style-name="T1050"> </text:span><text:span text:style-name="T1062">Extrato</text:span><text:span text:style-name="T1081"> </text:span><text:span text:style-name="T1062">do</text:span><text:span text:style-name="T1081"> </text:span><text:span text:style-name="T1062">Contrato</text:span><text:span text:style-name="T1082"> </text:span><text:span text:style-name="T1062">nº</text:span><text:span text:style-name="T1081"> </text:span><text:span text:style-name="T1062">025/2026</text:span><text:span text:style-name="T1081"> </text:span><text:span text:style-name="T1062">–</text:span><text:span text:style-name="T1081"> </text:span><text:span text:style-name="T1062">FMS</text:span><text:span text:style-name="T1061"> </text:span><text:span text:style-name="T1049">Processo Administrativo: </text:span><text:span text:style-name="T1062">n° 53802/2026</text:span><text:span text:style-name="T1061"> </text:span><text:span text:style-name="T1053">Inexigibilidade </text:span><text:span text:style-name="T1054">nº 010/2026-FMS</text:span></text:p>
      <text:p text:style-name="P1038"><text:span text:style-name="T1053">ID</text:span><text:span text:style-name="T1084"> </text:span><text:span text:style-name="T1053">Cidades:</text:span><text:span text:style-name="T1057"> </text:span><text:span text:style-name="T1054">nº</text:span><text:span text:style-name="T1058"> </text:span><text:span text:style-name="T1056">2026.016E0500001.10.0010</text:span></text:p>
      <text:p text:style-name="P1039"/>
      <text:p text:style-name="P1040"><text:span text:style-name="T1059">CONTRATANTE: </text:span><text:span text:style-name="T1060">Município de Cachoeiro de Itapemirim, atendendo as necessidades da Secretaria</text:span><text:span text:style-name="T1061"> </text:span><text:span text:style-name="T1062">Municipal de Saúde - SEMUS.</text:span></text:p>
      <text:p text:style-name="P1041"><text:span text:style-name="T1059">CONTRATADO:</text:span><text:span text:style-name="T1085"> </text:span><text:span text:style-name="T1059">EMC</text:span><text:span text:style-name="T1085"> </text:span><text:span text:style-name="T1059">SOLUÇÕES</text:span><text:span text:style-name="T1086"> </text:span><text:span text:style-name="T1059">EM</text:span><text:span text:style-name="T1077"> </text:span><text:span text:style-name="T1059">SAÚDE</text:span><text:span text:style-name="T1086"> </text:span><text:span text:style-name="T1059">E</text:span><text:span text:style-name="T1077"> </text:span><text:span text:style-name="T1059">SEGURANÇA</text:span><text:span text:style-name="T1085"> </text:span><text:span text:style-name="T1047">LTDA.</text:span></text:p>
      <text:p text:style-name="P1042"><text:span text:style-name="T1053">OBJETO</text:span><text:span text:style-name="T1049">:</text:span><text:span text:style-name="T1059"> </text:span><text:span text:style-name="T1062">O</text:span><text:span text:style-name="T1087"> </text:span><text:span text:style-name="T1062">Objeto</text:span><text:span text:style-name="T1087"> </text:span><text:span text:style-name="T1062">do</text:span><text:span text:style-name="T1087"> </text:span><text:span text:style-name="T1062">presente</text:span><text:span text:style-name="T1087"> </text:span><text:span text:style-name="T1062">Contrato</text:span><text:span text:style-name="T1087"> </text:span><text:span text:style-name="T1062">é</text:span><text:span text:style-name="T1060"> </text:span><text:span text:style-name="T1062">a</text:span><text:span text:style-name="T1054">quisição</text:span><text:span text:style-name="T1073"> </text:span><text:span text:style-name="T1054">de</text:span><text:span text:style-name="T1073"> </text:span><text:span text:style-name="T1054">1</text:span><text:span text:style-name="T1073"> </text:span><text:span text:style-name="T1054">(uma)</text:span><text:span text:style-name="T1073"> </text:span><text:span text:style-name="T1054">unidade</text:span><text:span text:style-name="T1073"> </text:span><text:span text:style-name="T1054">de</text:span><text:span text:style-name="T1073"> </text:span><text:span text:style-name="T1054">tubo/ampola</text:span><text:span text:style-name="T1073"> </text:span><text:span text:style-name="T1054">de</text:span><text:span text:style-name="T1056"> </text:span><text:span text:style-name="T1054">raios-X,</text:span><text:span text:style-name="T1073"> </text:span><text:span text:style-name="T1054">peça</text:span><text:span text:style-name="T1065"> </text:span><text:span text:style-name="T1054">original</text:span><text:span text:style-name="T1067"> </text:span><text:span text:style-name="T1054">compatível</text:span><text:span text:style-name="T1067"> </text:span><text:span text:style-name="T1054">com</text:span><text:span text:style-name="T1067"> </text:span><text:span text:style-name="T1054">o</text:span><text:span text:style-name="T1058"> </text:span><text:span text:style-name="T1054">Aparelho</text:span><text:span text:style-name="T1067"> </text:span><text:span text:style-name="T1054">de</text:span><text:span text:style-name="T1067"> </text:span><text:span text:style-name="T1054">Raios-X</text:span><text:span text:style-name="T1067"> </text:span><text:span text:style-name="T1054">Fixo</text:span><text:span text:style-name="T1067"> </text:span><text:span text:style-name="T1054">Digital</text:span><text:span text:style-name="T1068"> </text:span><text:span text:style-name="T1054">Apolo</text:span><text:span text:style-name="T1067"> </text:span><text:span text:style-name="T1054">D</text:span><text:span text:style-name="T1067"> </text:span><text:span text:style-name="T1054">de</text:span><text:span text:style-name="T1067"> </text:span><text:span text:style-name="T1054">800</text:span><text:span text:style-name="T1067"> </text:span><text:span text:style-name="T1054">mA</text:span><text:span text:style-name="T1068"> </text:span><text:span text:style-name="T1054">e</text:span><text:span text:style-name="T1067"> </text:span><text:span text:style-name="T1054">150</text:span><text:span text:style-name="T1066"> </text:span><text:span text:style-name="T1054">kV,</text:span><text:span text:style-name="T1056"> </text:span><text:span text:style-name="T1054">instalado</text:span><text:span text:style-name="T1067"> </text:span><text:span text:style-name="T1054">no</text:span><text:span text:style-name="T1067"> </text:span><text:span text:style-name="T1054">Setor</text:span><text:span text:style-name="T1065"> </text:span><text:span text:style-name="T1054">de</text:span><text:span text:style-name="T1072"> </text:span><text:span text:style-name="T1054">Radiologia</text:span><text:span text:style-name="T1066"> </text:span><text:span text:style-name="T1054">da</text:span><text:span text:style-name="T1066"> </text:span><text:span text:style-name="T1054">Unidade</text:span><text:span text:style-name="T1066"> </text:span><text:span text:style-name="T1054">de</text:span><text:span text:style-name="T1066"> </text:span><text:span text:style-name="T1054">Pronto</text:span><text:span text:style-name="T1068"> </text:span><text:span text:style-name="T1054">Atendimento</text:span><text:span text:style-name="T1066"> </text:span><text:span text:style-name="T1054">Paulo</text:span><text:span text:style-name="T1066"> </text:span><text:span text:style-name="T1054">Pereira</text:span><text:span text:style-name="T1066"> </text:span><text:span text:style-name="T1054">Gomes</text:span><text:span text:style-name="T1066"> </text:span><text:span text:style-name="T1054">–</text:span><text:span text:style-name="T1066"> </text:span><text:span text:style-name="T1054">UPA</text:span><text:span text:style-name="T1068"> </text:span><text:span text:style-name="T1054">PPG,</text:span><text:span text:style-name="T1066"> </text:span><text:span text:style-name="T1054">vinculada</text:span><text:span text:style-name="T1066"> </text:span><text:span text:style-name="T1054">à</text:span><text:span text:style-name="T1072"> </text:span><text:span text:style-name="T1054">Secretaria</text:span><text:span text:style-name="T1065"> </text:span><text:span text:style-name="T1054">Municipal</text:span><text:span text:style-name="T1066"> </text:span><text:span text:style-name="T1054">de</text:span><text:span text:style-name="T1066"> </text:span><text:span text:style-name="T1054">Saúde</text:span><text:span text:style-name="T1066"> </text:span><text:span text:style-name="T1054">de</text:span><text:span text:style-name="T1066"> </text:span><text:span text:style-name="T1054">Cachoeiro</text:span><text:span text:style-name="T1066"> </text:span><text:span text:style-name="T1054">de</text:span><text:span text:style-name="T1066"> </text:span><text:span text:style-name="T1054">Itapemirim/ES,</text:span><text:span text:style-name="T1066"> </text:span><text:span text:style-name="T1054">incluindo</text:span><text:span text:style-name="T1066"> </text:span><text:span text:style-name="T1054">fornecimento,</text:span><text:span text:style-name="T1066"> </text:span><text:span text:style-name="T1054">transporte,</text:span><text:span text:style-name="T1066"> </text:span><text:span text:style-name="T1054">instalação,</text:span><text:span text:style-name="T1066"> </text:span><text:span text:style-name="T1054">testes</text:span><text:span text:style-name="T1067"> </text:span><text:span text:style-name="T1054">e</text:span><text:span text:style-name="T1065"> </text:span><text:span text:style-name="T1054">comissionamento do componente, conforme especificações, condições e exigências estabelecidas no</text:span><text:span text:style-name="T1065"> </text:span><text:span text:style-name="T1054">Termo de Referência.</text:span></text:p>
      <text:p text:style-name="P1043"><text:span text:style-name="T1054">Objeto</text:span><text:span text:style-name="T1058"> </text:span><text:span text:style-name="T1054">da</text:span><text:span text:style-name="T1088"> </text:span><text:span text:style-name="T1056">contratação:</text:span></text:p>
      <text:p text:style-name="P1044"/>
      <table:table table:name="Table19" table:style-name="Table19">
        <table:table-column table:style-name="Table19.A"/>
        <table:table-column table:style-name="Table19.B"/>
        <table:table-column table:style-name="Table19.C"/>
        <table:table-column table:style-name="Table19.D"/>
        <table:table-column table:style-name="Table19.E"/>
        <table:table-column table:style-name="Table19.F"/>
        <table:table-column table:style-name="Table19.G"/>
        <table:table-row table:style-name="Table19.1">
          <table:table-cell table:style-name="Table19.A1" office:value-type="string">
            <text:p text:style-name="P1045"/>
            <text:p text:style-name="P787"><text:span text:style-name="T1089">Item</text:span><text:span text:style-name="T1089"/></text:p>
          </table:table-cell>
          <table:table-cell table:style-name="Table19.A1" office:value-type="string">
            <text:p text:style-name="P1046"/>
            <text:p text:style-name="P1047"><text:span text:style-name="T1090">Código</text:span><text:span text:style-name="T1090"/></text:p>
          </table:table-cell>
          <table:table-cell table:style-name="Table19.A1" office:value-type="string">
            <text:p text:style-name="P1046"/>
            <text:p text:style-name="P1048"><text:span text:style-name="T1090">Especificação</text:span><text:span text:style-name="T1090"/></text:p>
          </table:table-cell>
          <table:table-cell table:style-name="Table19.A1" office:value-type="string">
            <text:p text:style-name="P1049"><text:span text:style-name="T1089">Unidade</text:span><text:span text:style-name="T1091"> </text:span><text:span text:style-name="T1092">De</text:span><text:span text:style-name="T1091"> </text:span><text:span text:style-name="T1090">Medida</text:span></text:p>
          </table:table-cell>
          <table:table-cell table:style-name="Table19.A1" office:value-type="string">
            <text:p text:style-name="P1046"/>
            <text:p text:style-name="P1050"><text:span text:style-name="T1090">Quantidade</text:span><text:span text:style-name="T1090"/></text:p>
          </table:table-cell>
          <table:table-cell table:style-name="Table19.A1" office:value-type="string">
            <text:p text:style-name="P1051"><text:span text:style-name="T1090">Valor</text:span><text:span text:style-name="T1091"> </text:span><text:span text:style-name="T1090">Unitário</text:span></text:p>
          </table:table-cell>
          <table:table-cell table:style-name="Table19.A1" office:value-type="string">
            <text:p text:style-name="P1046"/>
            <text:p text:style-name="P1052"><text:span text:style-name="T1090">Valor</text:span><text:span text:style-name="T1093"> </text:span><text:span text:style-name="T1089">Total</text:span></text:p>
          </table:table-cell>
        </table:table-row>
        <table:table-row table:style-name="Table19.2">
          <table:table-cell table:style-name="Table19.A1" office:value-type="string">
            <text:p text:style-name="P1053"/>
            <text:p text:style-name="P785"><text:span text:style-name="T1094">1</text:span><text:span text:style-name="T1094"/></text:p>
          </table:table-cell>
          <table:table-cell table:style-name="Table19.A1" office:value-type="string">
            <text:p text:style-name="P1053"/>
            <text:p text:style-name="P1054"><text:span text:style-name="T1095">00239065</text:span><text:span text:style-name="T1095"/></text:p>
          </table:table-cell>
          <table:table-cell table:style-name="Table19.A1" office:value-type="string">
            <text:p text:style-name="P1053"/>
            <text:p text:style-name="P1055"><text:span text:style-name="T1096">A ampola a ser adquirida deverá atender às seguintes</text:span><text:span text:style-name="T1097"> </text:span><text:span text:style-name="T1096">características técnicas mínimas, com o Aparelho de</text:span><text:span text:style-name="T1097"> </text:span><text:span text:style-name="T1096">Raios-X Fixo Digital de 800 mA e 150 kV instalado na</text:span><text:span text:style-name="T1097"> </text:span><text:span text:style-name="T1095">unidade:</text:span></text:p>
            <text:list text:style-name="WWNum6">
              <text:list-item>
                <text:p text:style-name="P1056"><text:span text:style-name="T1096">Tensão</text:span><text:span text:style-name="T1098"> </text:span><text:span text:style-name="T1096">nominal</text:span><text:span text:style-name="T1099"> </text:span><text:span text:style-name="T1096">de</text:span><text:span text:style-name="T1099"> </text:span><text:span text:style-name="T1096">operação</text:span><text:span text:style-name="T1098"> </text:span><text:span text:style-name="T1096">mínima</text:span><text:span text:style-name="T1099"> </text:span><text:span text:style-name="T1096">de</text:span><text:span text:style-name="T1099"> </text:span><text:span text:style-name="T1096">150</text:span><text:span text:style-name="T1098"> </text:span><text:span text:style-name="T1100">kV;</text:span></text:p>
              </text:list-item>
              <text:list-item>
                <text:p text:style-name="P1057"><text:span text:style-name="T1096">Compatibilidade com gerador de alta frequência de</text:span><text:span text:style-name="T1097"> </text:span><text:span text:style-name="T1096">potência mínima de 64 kW, operando em faixa de</text:span><text:span text:style-name="T1097"> </text:span><text:span text:style-name="T1096">corrente de até 800 mA;</text:span></text:p>
              </text:list-item>
              <text:list-item>
                <text:p text:style-name="P1058"><text:span text:style-name="T1096">Ânodo giratório de alta capacidade térmica, com</text:span><text:span text:style-name="T1097"> </text:span><text:span text:style-name="T1096">capacidade mínima de ar01 unidade Página 2 | 17 Rua</text:span><text:span text:style-name="T1097"> </text:span><text:span text:style-name="T1096">Fernando de Abreu, nº 99 | Ferroviários | Cachoeiro de</text:span><text:span text:style-name="T1097"> </text:span><text:span text:style-name="T1096">Itapemirim</text:span><text:span text:style-name="T1101"> </text:span><text:span text:style-name="T1096">–</text:span><text:span text:style-name="T1101"> </text:span><text:span text:style-name="T1096">ES</text:span><text:span text:style-name="T1102"> </text:span><text:span text:style-name="T1096">|</text:span><text:span text:style-name="T1101"> </text:span><text:span text:style-name="T1096">CEP</text:span><text:span text:style-name="T1102"> </text:span><text:span text:style-name="T1096">–</text:span><text:span text:style-name="T1101"> </text:span><text:span text:style-name="T1096">29308-050</text:span><text:span text:style-name="T1102"> </text:span><text:span text:style-name="T1096">|</text:span><text:span text:style-name="T1101"> </text:span><text:span text:style-name="T1096">Tel:</text:span><text:span text:style-name="T1101"> </text:span><text:span text:style-name="T1096">(28)</text:span><text:span text:style-name="T1101"> </text:span><text:span text:style-name="T1096">3199-1631 Site: </text:span><text:a xlink:type="simple" xlink:href="http://www.cachoeiro.es.gov.br/" text:style-name="ListLabel_20_82" text:visited-style-name="ListLabel_20_82"><text:span text:style-name="T1096">www.cachoeiro.es.gov.br</text:span></text:a><text:span text:style-name="T1096"> Autenticar</text:span><text:span text:style-name="T1103"> </text:span><text:span text:style-name="T1095">documento</text:span><text:span text:style-name="T1104"><text:tab/></text:span><text:span text:style-name="T1100">em</text:span></text:p>
              </text:list-item>
            </text:list>
            <text:p text:style-name="P1059"><text:a xlink:type="simple" xlink:href="https://processos.cachoeiro.es.gov.br/autenticidade" text:style-name="ListLabel_20_82" text:visited-style-name="ListLabel_20_82"><text:span text:style-name="T1096">https://processos.cachoeiro.es.gov.br/autenticidade</text:span></text:a><text:span text:style-name="T1097"> </text:span><text:span text:style-name="T1096">com</text:span><text:span text:style-name="T1097"> </text:span><text:span text:style-name="T1105">o</text:span><text:span text:style-name="T1104"><text:tab/></text:span><text:span text:style-name="T1095">identificador</text:span></text:p>
            <text:p text:style-name="P1060"><text:span text:style-name="T1095">32003000300035003900360037003A00540052004100,</text:span><text:span text:style-name="T1095"/></text:p>
            <text:p text:style-name="P1061"><text:span text:style-name="T1096">Documento assinado digitalmente conforme art. 4º, II da</text:span><text:span text:style-name="T1097"> </text:span><text:span text:style-name="T1096">Lei 14.063/2020. mazenamento de calor de 300 kHU;</text:span></text:p>
            <text:list text:continue-numbering="true" text:style-name="WWNum6">
              <text:list-item>
                <text:p text:style-name="P1062"><text:span text:style-name="T1096">Capacidade térmica mínima do conjunto emissor</text:span><text:span text:style-name="T1097"> </text:span><text:span text:style-name="T1096">(housing) de 900 kJ (equivalente a 1.250 kHU);</text:span></text:p>
              </text:list-item>
              <text:list-item>
                <text:p text:style-name="P1063"><text:span text:style-name="T1096">Dois pontos focais nominais: foco fino de 0,6 mm e</text:span><text:span text:style-name="T1097"> </text:span><text:span text:style-name="T1096">foco grosso de 1,2 mm;</text:span></text:p>
              </text:list-item>
              <text:list-item>
                <text:p text:style-name="P1064"><text:span text:style-name="T1096">Potência focal mínima: foco fino de 33 kW e foco</text:span><text:span text:style-name="T1097"> </text:span><text:span text:style-name="T1096">grosso</text:span><text:span text:style-name="T1106"> </text:span><text:span text:style-name="T1096">de</text:span><text:span text:style-name="T1106"> </text:span><text:span text:style-name="T1096">78</text:span><text:span text:style-name="T1106"> </text:span><text:span text:style-name="T1096">kW;</text:span><text:span text:style-name="T1106"> </text:span><text:span text:style-name="T1096">g)</text:span><text:span text:style-name="T1107"> </text:span><text:span text:style-name="T1096">Velocidade</text:span><text:span text:style-name="T1106"> </text:span><text:span text:style-name="T1096">de</text:span><text:span text:style-name="T1107"> </text:span><text:span text:style-name="T1096">rotação</text:span><text:span text:style-name="T1107"> </text:span><text:span text:style-name="T1096">do</text:span><text:span text:style-name="T1106"> </text:span><text:span text:style-name="T1096">ânodo</text:span><text:span text:style-name="T1097"> </text:span><text:span text:style-name="T1096">de, no mínimo, 9.700 RPM;</text:span></text:p>
              </text:list-item>
            </text:list>
            <text:list text:style-name="WWNum7">
              <text:list-item>
                <text:p text:style-name="P1065"><text:span text:style-name="T1096">Par de cabos de alta-tensão com isolação nominal</text:span><text:span text:style-name="T1097"> </text:span><text:span text:style-name="T1096">mínima de 150 kV;</text:span></text:p>
              </text:list-item>
              <text:list-item>
                <text:p text:style-name="P1066"><text:span text:style-name="T1096">Sistema de proteção térmica contra</text:span><text:span text:style-name="T1097"> </text:span><text:span text:style-name="T1096">superaquecimento, com monitoramento eletrônico da</text:span><text:span text:style-name="T1097"> </text:span><text:span text:style-name="T1096">capacidade térmica do tubo;</text:span></text:p>
              </text:list-item>
              <text:list-item>
                <text:p text:style-name="P1067"><text:span text:style-name="T1096">Sistema de proteção contra sobrecarga e</text:span><text:span text:style-name="T1097"> </text:span><text:span text:style-name="T1096">combinações inadequadas de parâmetros radiográficos;</text:span><text:span text:style-name="T1097"> </text:span><text:span text:style-name="T1108">a)</text:span></text:p>
              </text:list-item>
              <text:list-item>
                <text:p text:style-name="P1068"><text:span text:style-name="T1096">Compatibilidade com sistemas digitais de radiografia</text:span><text:span text:style-name="T1097"> </text:span><text:span text:style-name="T1096">fixa de alta produtividade (padrão DICOM); a)</text:span></text:p>
              </text:list-item>
              <text:list-item>
                <text:p text:style-name="P1069"><text:span text:style-name="T1096">Peça</text:span><text:span text:style-name="T1098"> </text:span><text:span text:style-name="T1096">original</text:span><text:span text:style-name="T1098"> </text:span><text:span text:style-name="T1096">do</text:span><text:span text:style-name="T1098"> </text:span><text:span text:style-name="T1096">fabricante</text:span><text:span text:style-name="T1098"> </text:span><text:span text:style-name="T1096">do</text:span><text:span text:style-name="T1099"> </text:span><text:span text:style-name="T1096">equipamento</text:span><text:span text:style-name="T1098"> </text:span><text:span text:style-name="T1096">–</text:span><text:span text:style-name="T1098"> </text:span><text:span text:style-name="T1095">Aparelho</text:span></text:p>
              </text:list-item>
            </text:list>
            <text:p text:style-name="P1070"><text:span text:style-name="T1096">de</text:span><text:span text:style-name="T1098"> </text:span><text:span text:style-name="T1096">Raios-X</text:span><text:span text:style-name="T1098"> </text:span><text:span text:style-name="T1096">Digital</text:span><text:span text:style-name="T1098"> </text:span><text:span text:style-name="T1096">Apolo</text:span><text:span text:style-name="T1098"> </text:span><text:span text:style-name="T1096">D.</text:span><text:span text:style-name="T1098"> </text:span><text:span text:style-name="T1096">COM</text:span><text:span text:style-name="T1098"> </text:span><text:span text:style-name="T1095">INSTALAÇÃO</text:span></text:p>
          </table:table-cell>
          <table:table-cell table:style-name="Table19.A1" office:value-type="string">
            <text:p text:style-name="P1053"/>
            <text:p text:style-name="P1071"><text:span text:style-name="T1100">UND</text:span><text:span text:style-name="T1100"/></text:p>
          </table:table-cell>
          <table:table-cell table:style-name="Table19.A1" office:value-type="string">
            <text:p text:style-name="P1053"/>
            <text:p text:style-name="P1072"><text:span text:style-name="T1100">01</text:span><text:span text:style-name="T1100"/></text:p>
          </table:table-cell>
          <table:table-cell table:style-name="Table19.A1" office:value-type="string">
            <text:p text:style-name="P1053"/>
            <text:p text:style-name="P1073"><text:span text:style-name="T1096">R$</text:span><text:span text:style-name="T1098"> </text:span><text:span text:style-name="T1095">44.100,00</text:span></text:p>
          </table:table-cell>
          <table:table-cell table:style-name="Table19.A1" office:value-type="string">
            <text:p text:style-name="P1053"/>
            <text:p text:style-name="P1074"><text:span text:style-name="T1096">R$</text:span><text:span text:style-name="T1098"> </text:span><text:span text:style-name="T1095">44.100,00</text:span></text:p>
          </table:table-cell>
        </table:table-row>
        <table:table-row table:style-name="Table19.3">
          <table:table-cell table:style-name="Table19.A1" table:number-columns-spanned="6" office:value-type="string">
            <text:p text:style-name="P1075"><text:span text:style-name="T1109">Valor</text:span><text:span text:style-name="T1110"> </text:span><text:span text:style-name="T1109">por</text:span><text:span text:style-name="T1111"> </text:span><text:span text:style-name="T1109">extenso:</text:span><text:span text:style-name="T1110"> </text:span><text:span text:style-name="T1109">(Quarenta</text:span><text:span text:style-name="T1110"> </text:span><text:span text:style-name="T1109">e quatro</text:span><text:span text:style-name="T1111"> </text:span><text:span text:style-name="T1109">mil</text:span><text:span text:style-name="T1111"> </text:span><text:span text:style-name="T1109">e</text:span><text:span text:style-name="T1110"> </text:span><text:span text:style-name="T1109">cem </text:span><text:span text:style-name="T1110">reais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9.A1" office:value-type="string">
            <text:p text:style-name="P1076"><text:span text:style-name="T1109">R$</text:span><text:span text:style-name="T1110"> 44.100,00</text:span></text:p>
          </table:table-cell>
        </table:table-row>
      </table:table>
      <text:p text:style-name="P1077"><draw:frame draw:style-name="fr10" draw:name="Image 492" text:anchor-type="char" svg:x="1.6189in" svg:y="0.0898in" svg:width="4.5717in" svg:height="0.3598in" draw:z-index="9"><draw:image xlink:href="Pictures/100000010000036C000000455534D6E8.png" xlink:type="simple" xlink:show="embed" xlink:actuate="onLoad" draw:mime-type="image/png"/></draw:frame><draw:frame draw:style-name="fr10" draw:name="Image 496" text:anchor-type="char" svg:x="1.6154in" svg:y="1.6862in" svg:width="3.1665in" svg:height="0.0902in" draw:z-index="10"><draw:image xlink:href="Pictures/100000010000026600000011FC0534C0.png" xlink:type="simple" xlink:show="embed" xlink:actuate="onLoad" draw:mime-type="image/png"/></draw:frame><draw:frame draw:style-name="fr10" draw:name="Image 497" text:anchor-type="char" svg:x="1.622in" svg:y="1.8665in" svg:width="1.0728in" svg:height="0.089in" draw:z-index="11"><draw:image xlink:href="Pictures/10000001000000CF00000011A55B678D.png" xlink:type="simple" xlink:show="embed" xlink:actuate="onLoad" draw:mime-type="image/png"/></draw:frame><draw:frame draw:style-name="fr10" draw:name="Image 498" text:anchor-type="char" svg:x="1.622in" svg:y="2.0311in" svg:width="1.5602in" svg:height="0.0701in" draw:z-index="12"><draw:image xlink:href="Pictures/100000010000012D0000000D4A4F4D39.png" xlink:type="simple" xlink:show="embed" xlink:actuate="onLoad" draw:mime-type="image/png"/></draw:frame><draw:frame draw:style-name="fr10" draw:name="Image 499" text:anchor-type="char" svg:x="1.6154in" svg:y="2.1756in" svg:width="2.05in" svg:height="0.089in" draw:z-index="13"><draw:image xlink:href="Pictures/100000010000018B00000011558CC433.png" xlink:type="simple" xlink:show="embed" xlink:actuate="onLoad" draw:mime-type="image/png"/></draw:frame><draw:frame draw:style-name="fr4" draw:name="Image166" text:anchor-type="char" svg:x="1.6193in" svg:y="0.5799in" svg:width="4.1417in" svg:height="0.9626in" draw:z-index="92"><draw:image xlink:href="Pictures/100000010000018D0000005CD61845BA.png" xlink:type="simple" xlink:show="embed" xlink:actuate="onLoad" draw:mime-type="image/png"/></draw:frame><draw:frame draw:style-name="fr4" draw:name="Image170" text:anchor-type="char" svg:x="1.6189in" svg:y="2.3382in" svg:width="4.4717in" svg:height="0.2339in" draw:z-index="93"><draw:image xlink:href="Pictures/10000001000001AD00000016CC6BD056.png" xlink:type="simple" xlink:show="embed" xlink:actuate="onLoad" draw:mime-type="image/png"/></draw:frame></text:p>
      <text:p text:style-name="P1078"/>
      <text:p text:style-name="P1079"/>
      <text:p text:style-name="P1044"/>
      <text:p text:style-name="P1080"/>
      <text:p text:style-name="P1081"/>
      <text:p text:style-name="P1081"/>
      <text:p text:style-name="P1082"/>
      <text:p text:style-name="P1083"/>
      <text:h text:style-name="P1084" text:outline-level="7"><text:span text:style-name="T21">AGERSA</text:span><text:span text:style-name="T21"/></text:h>
      <text:p text:style-name="P1085"><draw:frame draw:style-name="fr10" draw:name="Image 503" text:anchor-type="char" svg:x="1.2992in" svg:y="0.2063in" svg:width="1.1252in" svg:height="0.1201in" draw:z-index="25"><draw:image xlink:href="Pictures/10000001000001B100000037349A4015.png" xlink:type="simple" xlink:show="embed" xlink:actuate="onLoad" draw:mime-type="image/png"/></draw:frame></text:p>
      <text:p text:style-name="P1086"><text:span text:style-name="T1112">PORTARIA</text:span><text:span text:style-name="T1113"> </text:span><text:span text:style-name="T1112">N°</text:span><text:span text:style-name="T1113"> </text:span><text:span text:style-name="T1114">056/2026</text:span></text:p>
      <text:p text:style-name="P1087"/>
      <text:p text:style-name="P1088"/>
      <text:p text:style-name="P1089"><text:span text:style-name="T1112">DISPÕE</text:span><text:span text:style-name="T1115"> </text:span><text:span text:style-name="T1112">SOBRE</text:span><text:span text:style-name="T1115"> </text:span><text:span text:style-name="T1112">A</text:span><text:span text:style-name="T1115"> </text:span><text:span text:style-name="T1112">CONCESSÃO</text:span><text:span text:style-name="T1116"> </text:span><text:span text:style-name="T1112">DE</text:span><text:span text:style-name="T1115"> </text:span><text:span text:style-name="T1112">PRÊMIO</text:span><text:span text:style-name="T1116"> </text:span><text:span text:style-name="T1114">INCENTIVO.</text:span></text:p>
      <text:p text:style-name="P1087"/>
      <text:p text:style-name="P1088"/>
      <text:p text:style-name="P1090"><text:span text:style-name="T1117">A Diretora-Presidente da Agência Municipal de Regulação dos Serviços Públicos Delegados de</text:span><text:span text:style-name="T1118"> </text:span><text:span text:style-name="T1117">Cachoeiro de Itapemirim – AGERSA, Sra. Tatiana Aparecida Pirovani Rodrigues, nomeada pelo</text:span><text:span text:style-name="T1118"> </text:span><text:span text:style-name="T1117">Decreto Municipal nº 36.879, de 10 de março de 2026, com redação retificada pelo Decreto</text:span><text:span text:style-name="T1118"> </text:span><text:span text:style-name="T1117">Municipal nº 37.184/2026 de 15 de maio de 2026, no uso das atribuições que lhe conferem a Lei</text:span><text:span text:style-name="T1118"> </text:span><text:span text:style-name="T1117">Municipal nº 7.863/2020 e o referido Decreto,</text:span><text:span text:style-name="T1118"> </text:span><text:span text:style-name="T1112">RESOLVE:</text:span></text:p>
      <text:p text:style-name="P1091"><text:span text:style-name="T1112">Art. 1º </text:span><text:span text:style-name="T1119">Conceder ao servidor municipal W</text:span><text:span text:style-name="T1120">ilson Ferreira Gomes Junior </text:span><text:span text:style-name="T1119">o Prêmio Incentivo, com</text:span><text:span text:style-name="T1121"> </text:span><text:span text:style-name="T1119">afastamento de suas atividades pelo período de 05 (cinco) dias, a partir de 31 de agosto de 2026,</text:span><text:span text:style-name="T1121"> </text:span><text:span text:style-name="T1119">referente ao período aquisitivo de maio de 2025 a maio de 2026, nos termos da Lei Municipal nº</text:span><text:span text:style-name="T1121"> </text:span><text:span text:style-name="T1119">7.757, de 17 de dezembro de 2019, conforme consta do Processo Administrativo nº 60.634/2026</text:span><text:span text:style-name="T1112">.</text:span></text:p>
      <text:p text:style-name="P1092"><text:span text:style-name="T1112">Art.</text:span><text:span text:style-name="T1122"> </text:span><text:span text:style-name="T1112">2º</text:span><text:span text:style-name="T1123"> </text:span><text:span text:style-name="T1119">Esta</text:span><text:span text:style-name="T1124"> </text:span><text:span text:style-name="T1119">Portaria</text:span><text:span text:style-name="T1125"> </text:span><text:span text:style-name="T1119">entra</text:span><text:span text:style-name="T1126"> </text:span><text:span text:style-name="T1119">em</text:span><text:span text:style-name="T1125"> </text:span><text:span text:style-name="T1119">vigor</text:span><text:span text:style-name="T1126"> </text:span><text:span text:style-name="T1119">na</text:span><text:span text:style-name="T1126"> </text:span><text:span text:style-name="T1119">data</text:span><text:span text:style-name="T1125"> </text:span><text:span text:style-name="T1119">de</text:span><text:span text:style-name="T1124"> </text:span><text:span text:style-name="T1119">sua</text:span><text:span text:style-name="T1126"> </text:span><text:span text:style-name="T1127">publicação.</text:span></text:p>
      <text:p text:style-name="P1093"/>
      <text:p text:style-name="P1094"/>
      <text:p text:style-name="P1095"><text:span text:style-name="T1119">Cachoeiro</text:span><text:span text:style-name="T1128"> </text:span><text:span text:style-name="T1119">de</text:span><text:span text:style-name="T1124"> </text:span><text:span text:style-name="T1119">Itapemirim/ES,</text:span><text:span text:style-name="T1128"> </text:span><text:span text:style-name="T1119">17</text:span><text:span text:style-name="T1128"> </text:span><text:span text:style-name="T1119">de</text:span><text:span text:style-name="T1128"> </text:span><text:span text:style-name="T1119">agosto</text:span><text:span text:style-name="T1128"> </text:span><text:span text:style-name="T1119">de</text:span><text:span text:style-name="T1128"> </text:span><text:span text:style-name="T1127">2026.</text:span></text:p>
      <text:p text:style-name="P1093"/>
      <text:p text:style-name="P1093"/>
      <text:p text:style-name="P1093"/>
      <text:p text:style-name="P1093"/>
      <text:p text:style-name="P1093"/>
      <text:p text:style-name="P1093"/>
      <text:p text:style-name="P1096"/>
      <text:p text:style-name="P1097"><text:span text:style-name="T1129">Tatiana Aparecida Pirovani Rodrigues</text:span><text:span text:style-name="T1130"> </text:span><text:span text:style-name="T1129">Diretora Presidente</text:span></text:p>
      <text:p text:style-name="P1098"/>
      <text:p text:style-name="P1099"/>
      <text:h text:style-name="P1100" text:outline-level="7"><text:span text:style-name="T21">IPACI</text:span><text:span text:style-name="T21"/></text:h>
      <text:p text:style-name="P1101"/>
      <text:p text:style-name="P1102"><text:span text:style-name="T136">INSTITUTO DE PREVIDÊNCIA DO MUNICÍPIO DE CACHOEIRO DE ITAPEMIRIM </text:span><text:span text:style-name="T141">CONVITE</text:span></text:p>
      <text:p text:style-name="P1103"><text:span text:style-name="T145">O Instituto de Previdência do Município de Cachoeiro de Itapemirim/ES, convida todos os Servidores Efetivos, Aposentados e Pensionistas para o Seminário, </text:span><text:span text:style-name="T849">"Preparando o Futuro: Reflexos sobre Pré e Pós-Aposentadoria"</text:span><text:span text:style-name="T145">, com palestras voltadas aos segurados do</text:span><text:span text:style-name="T146"> </text:span><text:span text:style-name="T145">IPACI, no dia </text:span><text:span text:style-name="T849">20/08/2026</text:span><text:span text:style-name="T145">, das </text:span><text:span text:style-name="T849">9h às 11h</text:span><text:span text:style-name="T145">, no </text:span><text:span text:style-name="T849">Plenário da Câmara Municipal de Cachoeiro de Itapemirim – ES</text:span><text:span text:style-name="T145">.</text:span></text:p>
      <text:p text:style-name="P1104"/>
      <text:p text:style-name="P1105"><text:span text:style-name="T145">Na oportunidade, o IPACI promoverá uma </text:span><text:span text:style-name="T849">Ação Solidária</text:span><text:span text:style-name="T145">, convidando os participantes a contribuírem, de forma voluntária, com a doação de </text:span><text:span text:style-name="T849">1 kg de alimento não perecível</text:span><text:span text:style-name="T145">.</text:span></text:p>
      <text:p text:style-name="P1106"/>
      <text:p text:style-name="P1107"><text:span text:style-name="T145">A participação no evento </text:span><text:span text:style-name="T849">não requer inscrição prévia</text:span><text:span text:style-name="T145">, bastando comparecer no local e horário informados.</text:span></text:p>
      <text:p text:style-name="P1108"/>
      <text:p text:style-name="P1109"><text:span text:style-name="T145">Ao final do evento, será disponibilizada </text:span><text:span text:style-name="T849">Declaração de Comparecimento </text:span><text:span text:style-name="T145">aos participantes que desejarem.</text:span></text:p>
      <text:p text:style-name="P1110"><draw:frame draw:style-name="fr10" draw:name="Image 504" text:anchor-type="char" svg:x="1.6701in" svg:y="0.0634in" svg:width="4.7835in" svg:height="3.2083in" draw:z-index="26"><draw:image xlink:href="Pictures/10000000000003340000022643D1511D.jpg" xlink:type="simple" xlink:show="embed" xlink:actuate="onLoad" draw:mime-type="image/jpeg"/></draw:frame></text:p>
      <text:p text:style-name="P151"/>
      <text:p text:style-name="P151"/>
      <text:p text:style-name="P151"/>
      <text:p text:style-name="P839"/>
      <text:p text:style-name="P1111"><text:span text:style-name="T136">DANIELLY</text:span><text:span text:style-name="T1131"> </text:span><text:span text:style-name="T136">BRANDÃO</text:span><text:span text:style-name="T843"> </text:span><text:span text:style-name="T141">TÁVORA</text:span></text:p>
      <text:p text:style-name="P1112"><text:span text:style-name="T849">Presidente</text:span><text:span text:style-name="T864"> </text:span><text:span text:style-name="T844">Executiva</text:span></text:p>
      <text:p text:style-name="P1113"/>
      <text:p text:style-name="P1114"/>
      <text:h text:style-name="P1115" text:outline-level="7"><text:span text:style-name="T18">CÂMARA</text:span><text:span text:style-name="T1132"> </text:span><text:span text:style-name="T21">MUNICIPAL</text:span></text:h>
      <text:p text:style-name="P954"/>
      <text:p text:style-name="P1116"/>
      <text:p text:style-name="P1117"><text:span text:style-name="T1133">AUTÓGRAFO</text:span><text:span text:style-name="T1134"> </text:span><text:span text:style-name="T1133">DE</text:span><text:span text:style-name="T1135"> </text:span><text:span text:style-name="T1133">LEI</text:span><text:span text:style-name="T1135"> </text:span><text:span text:style-name="T1133">Nº</text:span><text:span text:style-name="T1135"> </text:span><text:span text:style-name="T1136">8359/2026</text:span></text:p>
      <text:p text:style-name="P1118"/>
      <text:p text:style-name="P1118"/>
      <text:p text:style-name="P1119"/>
      <text:p text:style-name="P1120"><text:span text:style-name="T1137">DISPÕE SOBRE MEDIDAS COMPLEMENTARES DE COMBATE AO</text:span><text:span text:style-name="T1138"> </text:span><text:span text:style-name="T1137">DESCARTE</text:span><text:span text:style-name="T1138"> </text:span><text:span text:style-name="T1137">IRREGULAR</text:span><text:span text:style-name="T1138"> </text:span><text:span text:style-name="T1137">DE</text:span><text:span text:style-name="T1138"> </text:span><text:span text:style-name="T1137">LIXO</text:span><text:span text:style-name="T1138"> </text:span><text:span text:style-name="T1137">E</text:span><text:span text:style-name="T1138"> </text:span><text:span text:style-name="T1137">ENTULHO</text:span><text:span text:style-name="T1138"> </text:span><text:span text:style-name="T1137">EM</text:span><text:span text:style-name="T1138"> </text:span><text:span text:style-name="T1137">VIAS E LOGRADOUROS PÚBLICOS NO MUNICÍPIO DE CACHOEIRO DE ITAPEMIRIM E DÁ OUTRAS </text:span><text:span text:style-name="T1139">PROVIDÊNCIAS.</text:span></text:p>
      <text:p text:style-name="P1121"/>
      <text:p text:style-name="P1122"><text:span text:style-name="T1140">O </text:span><text:span text:style-name="T1137">Presidente da Câmara Municipal </text:span><text:span text:style-name="T1140">de Cachoeiro de Itapemirim, Estado do Espírito</text:span><text:span text:style-name="T1141"> </text:span><text:span text:style-name="T1140">Santo,</text:span><text:span text:style-name="T1141"> </text:span><text:span text:style-name="T1140">no</text:span><text:span text:style-name="T1141"> </text:span><text:span text:style-name="T1140">uso</text:span><text:span text:style-name="T1141"> </text:span><text:span text:style-name="T1140">de</text:span><text:span text:style-name="T1141"> </text:span><text:span text:style-name="T1140">suas</text:span><text:span text:style-name="T1141"> </text:span><text:span text:style-name="T1140">atribuições</text:span><text:span text:style-name="T1141"> </text:span><text:span text:style-name="T1140">legais,</text:span><text:span text:style-name="T1141"> </text:span><text:span text:style-name="T1140">faz</text:span><text:span text:style-name="T1141"> </text:span><text:span text:style-name="T1140">saber</text:span><text:span text:style-name="T1141"> </text:span><text:span text:style-name="T1140">que</text:span><text:span text:style-name="T1141"> </text:span><text:span text:style-name="T1140">a</text:span><text:span text:style-name="T1141"> </text:span><text:span text:style-name="T1140">Câmara </text:span><text:span text:style-name="T1137">APROVOU,</text:span><text:span text:style-name="T1142"> </text:span><text:span text:style-name="T1140">e</text:span><text:span text:style-name="T1143"> </text:span><text:span text:style-name="T1140">ele</text:span><text:span text:style-name="T1143"> </text:span><text:span text:style-name="T1140">em</text:span><text:span text:style-name="T1143"> </text:span><text:span text:style-name="T1140">seu</text:span><text:span text:style-name="T1143"> </text:span><text:span text:style-name="T1140">nome</text:span><text:span text:style-name="T1144"> </text:span><text:span text:style-name="T1137">PROMULGA</text:span><text:span text:style-name="T1142"> </text:span><text:span text:style-name="T1140">a</text:span><text:span text:style-name="T1143"> </text:span><text:span text:style-name="T1140">seguinte</text:span><text:span text:style-name="T1144"> </text:span><text:span text:style-name="T1140">Lei:</text:span></text:p>
      <text:p text:style-name="P1123"><text:span text:style-name="T1145">Art. 1º </text:span><text:span text:style-name="T1146">Esta Lei estabelece medidas complementares às normas municipais vigentes relativas à limpeza urbana e à proibição do descarte irregular</text:span><text:span text:style-name="T1147"> </text:span><text:span text:style-name="T1146">de</text:span><text:span text:style-name="T1147"> </text:span><text:span text:style-name="T1146">lixo</text:span><text:span text:style-name="T1147"> </text:span><text:span text:style-name="T1146">e</text:span><text:span text:style-name="T1147"> </text:span><text:span text:style-name="T1146">entulho</text:span><text:span text:style-name="T1147"> </text:span><text:span text:style-name="T1146">em</text:span><text:span text:style-name="T1147"> </text:span><text:span text:style-name="T1146">vias</text:span><text:span text:style-name="T1147"> </text:span><text:span text:style-name="T1146">e</text:span><text:span text:style-name="T1147"> </text:span><text:span text:style-name="T1146">logradouros</text:span><text:span text:style-name="T1147"> </text:span><text:span text:style-name="T1146">públicos</text:span><text:span text:style-name="T1147"> </text:span><text:span text:style-name="T1146">no</text:span><text:span text:style-name="T1147"> </text:span><text:span text:style-name="T1146">Município</text:span><text:span text:style-name="T1147"> </text:span><text:span text:style-name="T1146">de Cachoeiro de Itapemirim.</text:span></text:p>
      <text:p text:style-name="P1124"><text:span text:style-name="T1145">Art. 2º</text:span><text:span text:style-name="T1148"> </text:span><text:span text:style-name="T1146">Sem prejuízo das proibições já previstas na legislação municipal, considera-se infração administrativa o descarte irregular de resíduos</text:span><text:span text:style-name="T1149"> </text:span><text:span text:style-name="T1146">sólidos,</text:span><text:span text:style-name="T1149"> </text:span><text:span text:style-name="T1146">entulhos</text:span><text:span text:style-name="T1149"> </text:span><text:span text:style-name="T1146">de</text:span><text:span text:style-name="T1149"> </text:span><text:span text:style-name="T1146">construção</text:span><text:span text:style-name="T1149"> </text:span><text:span text:style-name="T1146">civil,</text:span><text:span text:style-name="T1149"> </text:span><text:span text:style-name="T1146">móveis,</text:span><text:span text:style-name="T1149"> </text:span><text:span text:style-name="T1146">eletrodomésticos, restos de poda, terra, areia e materiais inservíveis em vias públicas, calçadas, praças, áreas verdes, encostas, margens de rios, terrenos baldios, áreas públicas ou institucionais, bem como em quaisquer locais não autorizados pelo Poder Público Municipal.</text:span></text:p>
      <text:p text:style-name="P1125"><text:span text:style-name="T1145">Art. 3º </text:span><text:span text:style-name="T1146">previstas na legislação municipal, às seguintes medidas administrativas, sem prejuízo das sanções civis e penais cabíveis: advertência, multa conforme a gravidade da infração, obrigação de remoção do material descartado irregularmente e ressarcimento dos custos de limpeza e recuperação da área afetada.</text:span></text:p>
      <text:p text:style-name="P1126"><text:span text:style-name="T1145">Art. 4º </text:span><text:span text:style-name="T1146">Quando o descarte irregular for realizado mediante utilização de veículo, responderão solidariamente pela infração o condutor,</text:span><text:span text:style-name="T1149"> </text:span><text:span text:style-name="T1146">o</text:span><text:span text:style-name="T1149"> </text:span><text:span text:style-name="T1146">proprietário</text:span><text:span text:style-name="T1149"> </text:span><text:span text:style-name="T1146">do</text:span><text:span text:style-name="T1149"> </text:span><text:span text:style-name="T1146">veículo,</text:span><text:span text:style-name="T1149"> </text:span><text:span text:style-name="T1146">o</text:span><text:span text:style-name="T1149"> </text:span><text:span text:style-name="T1146">contratante</text:span><text:span text:style-name="T1149"> </text:span><text:span text:style-name="T1146">do</text:span><text:span text:style-name="T1149"> </text:span><text:span text:style-name="T1146">serviço</text:span><text:span text:style-name="T1149"> </text:span><text:span text:style-name="T1146">e</text:span><text:span text:style-name="T1149"> </text:span><text:span text:style-name="T1146">a</text:span><text:span text:style-name="T1149"> </text:span><text:span text:style-name="T1146">empresa transportadora, quando houver.</text:span></text:p>
      <text:p text:style-name="P1124"><text:span text:style-name="T1145">Art. 5º </text:span><text:span text:style-name="T1146">A comprovação da infração poderá ocorrer mediante fiscalização</text:span><text:span text:style-name="T1149"> </text:span><text:span text:style-name="T1146">direta,</text:span><text:span text:style-name="T1149"> </text:span><text:span text:style-name="T1146">registro</text:span><text:span text:style-name="T1149"> </text:span><text:span text:style-name="T1146">fotográfico,</text:span><text:span text:style-name="T1149"> </text:span><text:span text:style-name="T1146">registro</text:span><text:span text:style-name="T1149"> </text:span><text:span text:style-name="T1146">audiovisual,</text:span><text:span text:style-name="T1149"> </text:span><text:span text:style-name="T1146">denúncia fundamentada ou relatório de agente público, observada a legislação </text:span><text:span text:style-name="T1150">vigente.</text:span></text:p>
      <text:p text:style-name="P1127"><text:span text:style-name="T1145">Art. 6º </text:span><text:span text:style-name="T1146">Os custos decorrentes da remoção do material descartado irregularmente poderão ser cobrados do infrator, sem prejuízo da multa </text:span><text:span text:style-name="T1150">aplicável.</text:span></text:p>
      <text:p text:style-name="P1128"/>
      <text:p text:style-name="P1129"/>
      <text:p text:style-name="P1129"/>
      <text:p text:style-name="P1129"/>
      <text:p text:style-name="P1129"/>
      <text:p text:style-name="P1129"/>
      <text:p text:style-name="P1129"/>
      <text:p text:style-name="P1129"/>
      <text:p text:style-name="P1129"/>
      <text:p text:style-name="P1129"/>
      <text:p text:style-name="P1130"/>
      <text:p text:style-name="P1131"><draw:frame draw:style-name="fr3" draw:name="Image 514" text:anchor-type="as-char" svg:width="4.4193in" svg:height="0.0272in" draw:z-index="90"><draw:image xlink:href="Pictures/100000000000032000000006952D7965.png" xlink:type="simple" xlink:show="embed" xlink:actuate="onLoad" draw:mime-type="image/png"/></draw:frame></text:p>
      <text:p text:style-name="P1132"><draw:frame draw:style-name="fr6" draw:name="Image 515" text:anchor-type="char" svg:x="0.4937in" svg:y="-1.8126in" svg:width="7.7736in" svg:height="1.3681in" draw:z-index="38"><draw:image xlink:href="Pictures/10000000000009180000019B1A898E50.png" xlink:type="simple" xlink:show="embed" xlink:actuate="onLoad" draw:mime-type="image/png"/></draw:frame><text:span text:style-name="T1151">Art. 7° </text:span><text:span text:style-name="T1152">O Poder Executivo poderá instituir programa de incentivo á colaboração</text:span><text:span text:style-name="T1153"> </text:span><text:span text:style-name="T1152">da</text:span><text:span text:style-name="T1154"> </text:span><text:span text:style-name="T1152">população na</text:span><text:span text:style-name="T1155"> </text:span><text:span text:style-name="T1152">fiscalização do</text:span><text:span text:style-name="T1156"> </text:span><text:span text:style-name="T1152">descarte</text:span><text:span text:style-name="T1153"> </text:span><text:span text:style-name="T1152">irregular de</text:span><text:span text:style-name="T1157"> </text:span><text:span text:style-name="T1152">resíduos sólidos</text:span><text:span text:style-name="T1158">,</text:span><text:span text:style-name="T1159"> </text:span><text:span text:style-name="T1152">mediante concessão de</text:span><text:span text:style-name="T1160"> </text:span><text:span text:style-name="T1152">recompensa pecuniária ao</text:span><text:span text:style-name="T1161"> </text:span><text:span text:style-name="T1152">denunciante.</text:span></text:p>
      <text:p text:style-name="P1133"><text:span text:style-name="T1151">Art. 8° </text:span><text:span text:style-name="T1152">A</text:span><text:span text:style-name="T1157"> </text:span><text:span text:style-name="T1152">recompensa</text:span><text:span text:style-name="T1162"> </text:span><text:span text:style-name="T1152">prevista no</text:span><text:span text:style-name="T1161"> </text:span><text:span text:style-name="T1152">artigo anterior poderá corresponder a até 20% (vinte por cento) do valor efetivamente arrecadado com a multa aplicada</text:span><text:span text:style-name="T1158">,</text:span><text:span text:style-name="T1163"> </text:span><text:span text:style-name="T1152">observados os</text:span><text:span text:style-name="T1164"> </text:span><text:span text:style-name="T1152">critérios a serem definidos em regulamento.</text:span></text:p>
      <text:p text:style-name="P1134"/>
      <text:p text:style-name="P1132"><text:span text:style-name="T1151">Art.</text:span><text:span text:style-name="T1165"> </text:span><text:span text:style-name="T1151">9°</text:span><text:span text:style-name="T1165"> </text:span><text:span text:style-name="T1152">Para</text:span><text:span text:style-name="T1166"> </text:span><text:span text:style-name="T1152">fins de concessão</text:span><text:span text:style-name="T1166"> </text:span><text:span text:style-name="T1152">do incentivo,</text:span><text:span text:style-name="T1166"> </text:span><text:span text:style-name="T1152">a denúncia</text:span><text:span text:style-name="T1166"> </text:span><text:span text:style-name="T1152">deverá conter</text:span><text:span text:style-name="T1153"> </text:span><text:span text:style-name="T1152">elementos mínimos</text:span><text:span text:style-name="T1161"> </text:span><text:span text:style-name="T1152">de</text:span><text:span text:style-name="T1167"> </text:span><text:span text:style-name="T1152">materialidade e</text:span><text:span text:style-name="T1156"> </text:span><text:span text:style-name="T1152">autoria</text:span><text:span text:style-name="T1168"> </text:span><text:span text:style-name="T1152">da</text:span><text:span text:style-name="T1164"> </text:span><text:span text:style-name="T1152">infração, tais</text:span><text:span text:style-name="T1155"> </text:span><text:span text:style-name="T1152">como registros fotográficos ou audiovisuais que permitam a identificação do fato</text:span><text:span text:style-name="T1158">, </text:span><text:span text:style-name="T1152">do local</text:span><text:span text:style-name="T1166"> </text:span><text:span text:style-name="T1152">e</text:span><text:span text:style-name="T1158">, </text:span><text:span text:style-name="T1152">sempre</text:span><text:span text:style-name="T1166"> </text:span><text:span text:style-name="T1152">que</text:span><text:span text:style-name="T1166"> </text:span><text:span text:style-name="T1152">possível</text:span><text:span text:style-name="T1158">, </text:span><text:span text:style-name="T1152">do infrator</text:span><text:span text:style-name="T1166"> </text:span><text:span text:style-name="T1152">ou do veiculo </text:span><text:span text:style-name="T1154">utilizado.</text:span></text:p>
      <text:p text:style-name="P1135"><text:span text:style-name="T1151">Art. </text:span><text:span text:style-name="T1169">10.</text:span><text:span text:style-name="T1170"> </text:span><text:span text:style-name="T1152">O pagamento da recompensa ficará condicionado á efetiva confirmação da infração</text:span><text:span text:style-name="T1158">, </text:span><text:span text:style-name="T1152">á constituição definitiva do crédito administrativo e ao seu respectivo adimplemento pelo infrator</text:span><text:span text:style-name="T1158">.</text:span></text:p>
      <text:p text:style-name="P1136"><text:span text:style-name="T1151">Art.</text:span><text:span text:style-name="T1165"> </text:span><text:span text:style-name="T1171">11.</text:span><text:span text:style-name="T1172"> </text:span><text:span text:style-name="T1152">Esta Lei possui caráter complementar</text:span><text:span text:style-name="T1166"> </text:span><text:span text:style-name="T1152">às disposições previstas</text:span><text:span text:style-name="T1173"> </text:span><text:span text:style-name="T1152">na Lei Municipal</text:span><text:span text:style-name="T1174"> </text:span><text:span text:style-name="T1152">nº 4.873</text:span><text:span text:style-name="T1158">,</text:span><text:span text:style-name="T1175"> </text:span><text:span text:style-name="T1152">de 1999,</text:span><text:span text:style-name="T1176"> </text:span><text:span text:style-name="T1152">na Lei Municipal</text:span><text:span text:style-name="T1177"> </text:span><text:span text:style-name="T1152">nº 6</text:span><text:span text:style-name="T1158">.</text:span><text:span text:style-name="T1152">670</text:span><text:span text:style-name="T1158">, </text:span><text:span text:style-name="T1152">de 2012, na Lei Municipal</text:span><text:span text:style-name="T1166"> </text:span><text:span text:style-name="T1152">nº 7.227</text:span><text:span text:style-name="T1158">, </text:span><text:span text:style-name="T1152">de 2015 (Código Municipal</text:span><text:span text:style-name="T1166"> </text:span><text:span text:style-name="T1152">de Posturas)</text:span><text:span text:style-name="T1158">, </text:span><text:span text:style-name="T1152">bem</text:span><text:span text:style-name="T1166"> </text:span><text:span text:style-name="T1178">corno</text:span><text:span text:style-name="T1179"> </text:span><text:span text:style-name="T1152">às demais</text:span><text:span text:style-name="T1166"> </text:span><text:span text:style-name="T1180">normas</text:span><text:span text:style-name="T1181"> </text:span><text:span text:style-name="T1152">municipais</text:span><text:span text:style-name="T1166"> </text:span><text:span text:style-name="T1152">relativas</text:span><text:span text:style-name="T1166"> </text:span><text:span text:style-name="T1152">à</text:span><text:span text:style-name="T1166"> </text:span><text:span text:style-name="T1152">limpeza </text:span><text:span text:style-name="T1180">urbana, </text:span><text:span text:style-name="T1152">manejo de </text:span><text:span text:style-name="T1180">resíduos </text:span><text:span text:style-name="T1152">sólidos e proteção ambiental</text:span><text:span text:style-name="T1146">.</text:span></text:p>
      <text:p text:style-name="P1137"><text:span text:style-name="T1182">Art</text:span><text:span text:style-name="T1183">. </text:span><text:span text:style-name="T1184">12</text:span><text:span text:style-name="T1185">.</text:span><text:span text:style-name="T1186"> </text:span><text:span text:style-name="T1187">O Poder Executivo poderá regulamentar esta Lei, no que </text:span><text:span text:style-name="T1188">couber</text:span><text:span text:style-name="T1189">.</text:span></text:p>
      <text:p text:style-name="P1138"><text:span text:style-name="T1182">Art</text:span><text:span text:style-name="T1183">.</text:span><text:span text:style-name="T1190"> </text:span><text:span text:style-name="T1184">13</text:span><text:span text:style-name="T1185">.</text:span><text:span text:style-name="T1191"> </text:span><text:span text:style-name="T1187">Esta</text:span><text:span text:style-name="T1192"> </text:span><text:span text:style-name="T1187">Lei</text:span><text:span text:style-name="T1193"> </text:span><text:span text:style-name="T1187">entra</text:span><text:span text:style-name="T1192"> </text:span><text:span text:style-name="T1187">em</text:span><text:span text:style-name="T1194"> </text:span><text:span text:style-name="T1187">vigor</text:span><text:span text:style-name="T1195"> </text:span><text:span text:style-name="T1196">na</text:span><text:span text:style-name="T1197"> </text:span><text:span text:style-name="T1187">da</text:span><text:span text:style-name="T1198">t</text:span><text:span text:style-name="T1187">a</text:span><text:span text:style-name="T1199"> </text:span><text:span text:style-name="T1187">de</text:span><text:span text:style-name="T1200"> </text:span><text:span text:style-name="T1187">sua</text:span><text:span text:style-name="T1201"> </text:span><text:span text:style-name="T1188">publicação.</text:span></text:p>
      <text:p text:style-name="P1139"/>
      <text:p text:style-name="P1139"/>
      <text:p text:style-name="P1140"><text:span text:style-name="T1202">Cachoeiro</text:span><text:span text:style-name="T1203"> </text:span><text:span text:style-name="T1202">de</text:span><text:span text:style-name="T1204"> </text:span><text:span text:style-name="T1202">Itapemirim,</text:span><text:span text:style-name="T1205"> </text:span><text:span text:style-name="T1202">13</text:span><text:span text:style-name="T1206"> </text:span><text:span text:style-name="T1202">de</text:span><text:span text:style-name="T1207"> </text:span><text:span text:style-name="T1202">agosto</text:span><text:span text:style-name="T1208"> </text:span><text:span text:style-name="T1202">de</text:span><text:span text:style-name="T1206"> </text:span><text:span text:style-name="T1209">2026</text:span><text:span text:style-name="T1154">.</text:span></text:p>
      <text:p text:style-name="P1139"/>
      <text:p text:style-name="P1141"/>
      <text:p text:style-name="P1142"><text:span text:style-name="T1183">ALEXANDRE</text:span><text:span text:style-name="T1210"> </text:span><text:span text:style-name="T1183">VALDO</text:span><text:span text:style-name="T1211"> </text:span><text:span text:style-name="T1212">MAITAN</text:span></text:p>
      <text:p text:style-name="P1143"><text:span text:style-name="T1212">Presidente</text:span><text:span text:style-name="T1212"/></text:p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4"/>
      <text:p text:style-name="P1145"/>
      <text:p text:style-name="P773"><draw:frame draw:style-name="fr9" draw:name="Image 516" text:anchor-type="char" svg:x="3.7965in" svg:y="-0.2945in" svg:width="0.6945in" svg:height="0.6138in" draw:z-index="14"><draw:image xlink:href="Pictures/10000000000000D0000000B830B1DD11.jpg" xlink:type="simple" xlink:show="embed" xlink:actuate="onLoad" draw:mime-type="image/jpeg"/></draw:frame><text:span text:style-name="T721">D</text:span><text:span text:style-name="T722">.</text:span><text:span text:style-name="T721">O</text:span><text:span text:style-name="T722">.</text:span><text:span text:style-name="T723"> </text:span><text:span text:style-name="T721">PREFEITURA</text:span><text:span text:style-name="T724"> </text:span><text:span text:style-name="T721">MUNICIPAL</text:span><text:span text:style-name="T725"> </text:span><text:span text:style-name="T721">DE</text:span><text:span text:style-name="T726"> </text:span><text:span text:style-name="T727">CACHOEIRO</text:span><text:span text:style-name="T721"><text:tab/></text:span><text:span text:style-name="T728">38</text:span></text:p>
      <text:p text:style-name="P1146"><text:span text:style-name="T1213">LEI</text:span><text:span text:style-name="T1214"> </text:span><text:span text:style-name="T1213">Nº</text:span><text:span text:style-name="T1214"> </text:span><text:span text:style-name="T1215">8360/2026</text:span></text:p>
      <text:p text:style-name="P1147"/>
      <text:p text:style-name="P1147"/>
      <text:p text:style-name="P1147"/>
      <text:p text:style-name="P1148"/>
      <text:p text:style-name="P1149"><text:span text:style-name="T1182">DECLARA COMO UTILIDADE PÚBLICA O INSTITUTO VETERINÁRIO VERUS SAÚDE ANIMAL.</text:span><text:span text:style-name="T1182"/></text:p>
      <text:p text:style-name="P1147"/>
      <text:p text:style-name="P1150"/>
      <text:p text:style-name="P1151"><text:span text:style-name="T1216">O </text:span><text:span text:style-name="T1182">Presidente da Câmara Municipal </text:span><text:span text:style-name="T1216">de Cachoeiro de Itapemirim, Estado do Espírito Santo, no uso de suas atribuições legais, faz saber que a Câmara </text:span><text:span text:style-name="T1182">APROVOU,</text:span><text:span text:style-name="T1217"> </text:span><text:span text:style-name="T1216">e</text:span><text:span text:style-name="T1218"> </text:span><text:span text:style-name="T1216">ele</text:span><text:span text:style-name="T1218"> </text:span><text:span text:style-name="T1216">em</text:span><text:span text:style-name="T1218"> </text:span><text:span text:style-name="T1216">seu</text:span><text:span text:style-name="T1218"> </text:span><text:span text:style-name="T1216">nome</text:span><text:span text:style-name="T1219"> </text:span><text:span text:style-name="T1182">PROMULGA</text:span><text:span text:style-name="T1217"> </text:span><text:span text:style-name="T1216">a</text:span><text:span text:style-name="T1218"> </text:span><text:span text:style-name="T1216">seguinte</text:span><text:span text:style-name="T1219"> </text:span><text:span text:style-name="T1216">Lei:</text:span></text:p>
      <text:p text:style-name="P1152"/>
      <text:p text:style-name="P1153"/>
      <text:p text:style-name="P1154"><text:span text:style-name="T1182">Art.</text:span><text:span text:style-name="T1220"> </text:span><text:span text:style-name="T1182">1º</text:span><text:span text:style-name="T1220"> </text:span><text:span text:style-name="T1216">Fica</text:span><text:span text:style-name="T1221"> </text:span><text:span text:style-name="T1216">declarado</text:span><text:span text:style-name="T1221"> </text:span><text:span text:style-name="T1216">como</text:span><text:span text:style-name="T1221"> </text:span><text:span text:style-name="T1216">de</text:span><text:span text:style-name="T1221"> </text:span><text:span text:style-name="T1216">utilidade</text:span><text:span text:style-name="T1221"> </text:span><text:span text:style-name="T1216">pública</text:span><text:span text:style-name="T1221"> </text:span><text:span text:style-name="T1216">municipal,</text:span><text:span text:style-name="T1221"> </text:span><text:span text:style-name="T1216">nos termos</text:span><text:span text:style-name="T1218"> </text:span><text:span text:style-name="T1216">da</text:span><text:span text:style-name="T1222"> </text:span><text:span text:style-name="T1216">Lei</text:span><text:span text:style-name="T1222"> </text:span><text:span text:style-name="T1216">nº</text:span><text:span text:style-name="T1218"> </text:span><text:span text:style-name="T1216">6.014/2007,</text:span><text:span text:style-name="T1222"> </text:span><text:span text:style-name="T1216">o</text:span><text:span text:style-name="T1222"> </text:span><text:span text:style-name="T1216">“</text:span><text:span text:style-name="T1182">INSTITUTO</text:span><text:span text:style-name="T1223"> </text:span><text:span text:style-name="T1182">VETERINÁRIO</text:span><text:span text:style-name="T1224"> </text:span><text:span text:style-name="T1182">VERUS</text:span><text:span text:style-name="T1224"> </text:span><text:span text:style-name="T1182">SAÚDE</text:span><text:span text:style-name="T1223"> </text:span><text:span text:style-name="T1225">ANIMAL”</text:span><text:span text:style-name="T1226">,</text:span></text:p>
      <text:p text:style-name="P1155"><text:span text:style-name="T1216">inscrito no CNPJ sob o nº 58.315.139/0001-04, na cidade de Cachoeiro de Itapemirim – ES.</text:span><text:span text:style-name="T1216"/></text:p>
      <text:p text:style-name="P1156"/>
      <text:p text:style-name="P1157"><text:span text:style-name="T1182">Art.</text:span><text:span text:style-name="T1227"> </text:span><text:span text:style-name="T1228">2º</text:span><text:span text:style-name="T1151"><text:tab/></text:span><text:span text:style-name="T1216">O</text:span><text:span text:style-name="T1229"> </text:span><text:span text:style-name="T1182">“INSTITUTO</text:span><text:span text:style-name="T1230"> </text:span><text:span text:style-name="T1182">VETERINÁRIO</text:span><text:span text:style-name="T1231"> </text:span><text:span text:style-name="T1182">VERUS</text:span><text:span text:style-name="T1230"> </text:span><text:span text:style-name="T1182">SAÚDE</text:span><text:span text:style-name="T1231"> </text:span><text:span text:style-name="T1182">ANIMAL”</text:span><text:span text:style-name="T1216">,</text:span><text:span text:style-name="T1232"> </text:span><text:span text:style-name="T1216">é</text:span><text:span text:style-name="T1232"> </text:span><text:span text:style-name="T1233">uma</text:span></text:p>
      <text:p text:style-name="P1158"><text:span text:style-name="T1216">entidade de direito privado e sem fins lucrativos, com duração por tempo indeterminado, que tem por objetivo a promoção de saúde e bem-estar animal, controle populacional de cães e gatos, educação ambiental e conscientização social, apoio à saúde pública e prevenção de zoonoses.</text:span><text:span text:style-name="T1216"/></text:p>
      <text:p text:style-name="P1156"/>
      <text:p text:style-name="P1159"><text:span text:style-name="T1182">Art.</text:span><text:span text:style-name="T1220"> </text:span><text:span text:style-name="T1182">3º</text:span><text:span text:style-name="T1220"> </text:span><text:span text:style-name="T1216">Esta</text:span><text:span text:style-name="T1221"> </text:span><text:span text:style-name="T1216">Lei</text:span><text:span text:style-name="T1221"> </text:span><text:span text:style-name="T1216">entrará</text:span><text:span text:style-name="T1221"> </text:span><text:span text:style-name="T1216">em</text:span><text:span text:style-name="T1221"> </text:span><text:span text:style-name="T1216">vigor</text:span><text:span text:style-name="T1221"> </text:span><text:span text:style-name="T1216">na</text:span><text:span text:style-name="T1221"> </text:span><text:span text:style-name="T1216">data</text:span><text:span text:style-name="T1221"> </text:span><text:span text:style-name="T1216">de</text:span><text:span text:style-name="T1221"> </text:span><text:span text:style-name="T1216">sua</text:span><text:span text:style-name="T1221"> </text:span><text:span text:style-name="T1216">publicação, revogadas as disposições em contrário.</text:span></text:p>
      <text:p text:style-name="P1152"/>
      <text:p text:style-name="P1152"/>
      <text:p text:style-name="P1160"/>
      <text:p text:style-name="P1161"><text:span text:style-name="T1234">Cachoeiro</text:span><text:span text:style-name="T1235"> </text:span><text:span text:style-name="T1234">de</text:span><text:span text:style-name="T1236"> </text:span><text:span text:style-name="T1234">Itapemirim,</text:span><text:span text:style-name="T1236"> </text:span><text:span text:style-name="T1234">13</text:span><text:span text:style-name="T1236"> </text:span><text:span text:style-name="T1234">de</text:span><text:span text:style-name="T1236"> </text:span><text:span text:style-name="T1234">agosto</text:span><text:span text:style-name="T1236"> </text:span><text:span text:style-name="T1234">de</text:span><text:span text:style-name="T1236"> </text:span><text:span text:style-name="T1237">2026.</text:span></text:p>
      <text:p text:style-name="P1152"/>
      <text:p text:style-name="P1160"/>
      <text:p text:style-name="P1162"><text:span text:style-name="T1238">ALEXANDRE</text:span><text:span text:style-name="T1239"> </text:span><text:span text:style-name="T1238">VALDO</text:span><text:span text:style-name="T1240"> </text:span><text:span text:style-name="T1241">MAITAN</text:span></text:p>
      <text:p text:style-name="P1163"><text:span text:style-name="T1241">Presidente</text:span><text:span text:style-name="T1241"/></text:p>
      <text:p text:style-name="P1164"/>
      <text:p text:style-name="P1147"/>
      <text:p text:style-name="P1165"/>
      <text:p text:style-name="P1166"><text:span text:style-name="T1213">LEI</text:span><text:span text:style-name="T1214"> </text:span><text:span text:style-name="T1213">Nº</text:span><text:span text:style-name="T1214"> </text:span><text:span text:style-name="T1215">8361/2026</text:span></text:p>
      <text:p text:style-name="P1147"/>
      <text:p text:style-name="P1167"/>
      <text:p text:style-name="P1168"><text:span text:style-name="T1182">DISPÕE SOBRE A ALTERAÇÃO DO ART. 1º E DO PARAGRAFO ÚNICO DO ART. 6º DA LEI MUNICIPAL Nº 6.670/2012 E DÁ OUTRAS PROVIDÊNCIAS.</text:span><text:span text:style-name="T1182"/></text:p>
      <text:p text:style-name="P1147"/>
      <text:p text:style-name="P1169"/>
      <text:p text:style-name="P1170"><text:span text:style-name="T1216">O </text:span><text:span text:style-name="T1182">Presidente da Câmara Municipal </text:span><text:span text:style-name="T1216">de Cachoeiro de Itapemirim, Estado do Espírito Santo, no uso de suas atribuições legais, faz saber que a Câmara </text:span><text:span text:style-name="T1182">APROVOU,</text:span><text:span text:style-name="T1217"> </text:span><text:span text:style-name="T1216">e</text:span><text:span text:style-name="T1218"> </text:span><text:span text:style-name="T1216">ele</text:span><text:span text:style-name="T1218"> </text:span><text:span text:style-name="T1216">em</text:span><text:span text:style-name="T1218"> </text:span><text:span text:style-name="T1216">seu</text:span><text:span text:style-name="T1218"> </text:span><text:span text:style-name="T1216">nome</text:span><text:span text:style-name="T1219"> </text:span><text:span text:style-name="T1182">PROMULGA</text:span><text:span text:style-name="T1217"> </text:span><text:span text:style-name="T1216">a</text:span><text:span text:style-name="T1218"> </text:span><text:span text:style-name="T1216">seguinte</text:span><text:span text:style-name="T1219"> </text:span><text:span text:style-name="T1216">Lei:</text:span></text:p>
      <text:p text:style-name="P1152"/>
      <text:p text:style-name="P1152"/>
      <text:p text:style-name="P1160"/>
      <text:p text:style-name="P1171"><text:span text:style-name="T1182">Art. 1º </text:span><text:span text:style-name="T1216">Fica alterado o art. 1º da lei Municipal nº 6.670, de 15 de agosto de 2012, que passa a vigorar a seguinte redação: “Fica proibido jogar, descartar, depositar ou abandonar lixo, entulho ou quaisquer resíduos</text:span><text:span text:style-name="T1242"> </text:span><text:span text:style-name="T1216">sólidos</text:span><text:span text:style-name="T1242"> </text:span><text:span text:style-name="T1216">em</text:span><text:span text:style-name="T1242"> </text:span><text:span text:style-name="T1216">vias,</text:span><text:span text:style-name="T1242"> </text:span><text:span text:style-name="T1216">passeios,</text:span><text:span text:style-name="T1242"> </text:span><text:span text:style-name="T1216">praças,</text:span><text:span text:style-name="T1242"> </text:span><text:span text:style-name="T1216">parques,</text:span><text:span text:style-name="T1242"> </text:span><text:span text:style-name="T1216">logradouros</text:span><text:span text:style-name="T1242"> </text:span><text:span text:style-name="T1216">públicos, terrenos baldios ou quaisquer áreas urbanas do Município de Cachoeiro de </text:span><text:span text:style-name="T1226">Itapemirim.</text:span></text:p>
      <text:p text:style-name="P1152"/>
      <text:p text:style-name="P1153"/>
      <text:p text:style-name="P1172"><text:span text:style-name="T1182">Art. 2º </text:span><text:span text:style-name="T1216">Fica alterado o Paragrafo Único do art. 6º da Lei Municipal nº</text:span><text:span text:style-name="T1219"> </text:span><text:span text:style-name="T1216">6.670,</text:span><text:span text:style-name="T1219"> </text:span><text:span text:style-name="T1216">de</text:span><text:span text:style-name="T1219"> </text:span><text:span text:style-name="T1216">15</text:span><text:span text:style-name="T1219"> </text:span><text:span text:style-name="T1216">de</text:span><text:span text:style-name="T1219"> </text:span><text:span text:style-name="T1216">agosto</text:span><text:span text:style-name="T1219"> </text:span><text:span text:style-name="T1216">de</text:span><text:span text:style-name="T1219"> </text:span><text:span text:style-name="T1216">2012,</text:span><text:span text:style-name="T1219"> </text:span><text:span text:style-name="T1216">que</text:span><text:span text:style-name="T1219"> </text:span><text:span text:style-name="T1216">passa</text:span><text:span text:style-name="T1219"> </text:span><text:span text:style-name="T1216">a</text:span><text:span text:style-name="T1219"> </text:span><text:span text:style-name="T1216">vigorar</text:span><text:span text:style-name="T1219"> </text:span><text:span text:style-name="T1216">a</text:span><text:span text:style-name="T1219"> </text:span><text:span text:style-name="T1216">seguinte</text:span><text:span text:style-name="T1219"> </text:span><text:span text:style-name="T1216">redação: “A multa de que trata o caput deste artigo, corresponde ao valor de 25 (vinte e cinco) UFCI - Unidade Fiscal de Cachoeiro de Itapemirim e, em caso de reincidência dobra-se o valor.</text:span></text:p>
      <text:p text:style-name="P1156"/>
      <text:p text:style-name="P1173"><text:span text:style-name="T1182">Art. 3° </text:span><text:span text:style-name="T1216">Ficam mantidas as demais disposições da Lei Municipal nº </text:span><text:span text:style-name="T1226">6.670/2012.</text:span></text:p>
      <text:p text:style-name="P1174"/>
      <text:p text:style-name="P1175"><text:span text:style-name="T1182">Art. 4º </text:span><text:span text:style-name="T1216">Caberá ao Chefe do Poder Executivo regulamentar esta Lei no que couber.</text:span></text:p>
      <text:p text:style-name="P1156"/>
      <text:p text:style-name="P1176"><text:span text:style-name="T1182">Art.</text:span><text:span text:style-name="T1228"> </text:span><text:span text:style-name="T1182">5º</text:span><text:span text:style-name="T1217"> </text:span><text:span text:style-name="T1216">Esta</text:span><text:span text:style-name="T1219"> </text:span><text:span text:style-name="T1216">Lei</text:span><text:span text:style-name="T1219"> </text:span><text:span text:style-name="T1216">entra</text:span><text:span text:style-name="T1243"> </text:span><text:span text:style-name="T1216">em</text:span><text:span text:style-name="T1219"> </text:span><text:span text:style-name="T1216">vigor</text:span><text:span text:style-name="T1219"> </text:span><text:span text:style-name="T1216">na</text:span><text:span text:style-name="T1219"> </text:span><text:span text:style-name="T1216">data</text:span><text:span text:style-name="T1219"> </text:span><text:span text:style-name="T1216">de</text:span><text:span text:style-name="T1243"> </text:span><text:span text:style-name="T1216">sua</text:span><text:span text:style-name="T1219"> </text:span><text:span text:style-name="T1226">publicação.</text:span></text:p>
      <text:p text:style-name="P1152"/>
      <text:p text:style-name="P1160"/>
      <text:p text:style-name="P1177"><text:span text:style-name="T1234">Cachoeiro</text:span><text:span text:style-name="T1235"> </text:span><text:span text:style-name="T1234">de</text:span><text:span text:style-name="T1236"> </text:span><text:span text:style-name="T1234">Itapemirim,</text:span><text:span text:style-name="T1236"> </text:span><text:span text:style-name="T1234">13</text:span><text:span text:style-name="T1236"> </text:span><text:span text:style-name="T1234">de</text:span><text:span text:style-name="T1236"> </text:span><text:span text:style-name="T1234">agosto</text:span><text:span text:style-name="T1236"> </text:span><text:span text:style-name="T1234">de</text:span><text:span text:style-name="T1236"> </text:span><text:span text:style-name="T1237">2026.</text:span></text:p>
      <text:p text:style-name="P1152"/>
      <text:p text:style-name="P1160"/>
      <text:p text:style-name="P1178"><text:span text:style-name="T1238">ALEXANDRE</text:span><text:span text:style-name="T1239"> </text:span><text:span text:style-name="T1238">VALDO</text:span><text:span text:style-name="T1240"> </text:span><text:span text:style-name="T1241">MAITAN</text:span></text:p>
      <text:p text:style-name="P1179"><text:span text:style-name="T1241">Presidente</text:span><text:span text:style-name="T1241"/></text:p>
      <text:p text:style-name="P1180"/>
      <text:p text:style-name="P1147"/>
      <text:p text:style-name="P1147"/>
      <text:p text:style-name="P1181"/>
      <text:p text:style-name="P1182"><text:span text:style-name="T1213">LEI</text:span><text:span text:style-name="T1215"> </text:span><text:span text:style-name="T1213">Nº</text:span><text:span text:style-name="T1215"> 8362/2026</text:span></text:p>
      <text:p text:style-name="P1147"/>
      <text:p text:style-name="P1183"/>
      <text:p text:style-name="P1184"><text:span text:style-name="T1182">RECONHECE COMO UTILIDADE PÚBLICA MUNICIPAL A “ASSOCIAÇÃO MISSIONÁRIA SEMENTES DO EVANGELHO’’ E DA OUTRAS PROVIDÊNCIAS.</text:span><text:span text:style-name="T1182"/></text:p>
      <text:p text:style-name="P1147"/>
      <text:p text:style-name="P1169"/>
      <text:p text:style-name="P1185"><text:span text:style-name="T1216">O </text:span><text:span text:style-name="T1182">Presidente da Câmara Municipal </text:span><text:span text:style-name="T1216">de Cachoeiro de Itapemirim, Estado do Espírito Santo, no uso de suas atribuições legais, faz saber que a Câmara </text:span><text:span text:style-name="T1182">APROVOU, </text:span><text:span text:style-name="T1216">e</text:span><text:span text:style-name="T1244"> </text:span><text:span text:style-name="T1216">ele</text:span><text:span text:style-name="T1244"> </text:span><text:span text:style-name="T1216">em</text:span><text:span text:style-name="T1244"> </text:span><text:span text:style-name="T1216">seu</text:span><text:span text:style-name="T1244"> </text:span><text:span text:style-name="T1216">nome </text:span><text:span text:style-name="T1182">PROMULGA </text:span><text:span text:style-name="T1216">a</text:span><text:span text:style-name="T1244"> </text:span><text:span text:style-name="T1216">seguinte Lei:</text:span></text:p>
      <text:p text:style-name="P1186"/>
      <text:p text:style-name="P1187"><text:span text:style-name="T1182">Art. 1º </text:span><text:span text:style-name="T1216">Declara – se como utilidade pública municipal a referida </text:span><text:span text:style-name="T1182">ASSOCIAÇÃO MISSIONÁRIA SEMENTES DO EVANGELHO</text:span><text:span text:style-name="T1216">, pessoa jurídica de direito privado, sem fins lucrativos, com o respectivo CNPJ: 42.782.555/0001-82, situada em: Rua Ernesto Melo, No Bairro São Luiz Gonzaga, no Município de Cachoeiro de Itapemirim/ES.</text:span></text:p>
      <text:p text:style-name="P1152"/>
      <text:p text:style-name="P1160"/>
      <text:p text:style-name="P1188"><text:span text:style-name="T1182">Art. 2º </text:span><text:span text:style-name="T1216">A entidade mencionada no artigo anterior tem como propósito realizar atividades de natureza social, educacional, cultural e religiosa </text:span><text:span text:style-name="T1226">promovendo:</text:span></text:p>
      <text:p text:style-name="P1186"/>
      <text:list text:style-name="WWNum8">
        <text:list-item>
          <text:p text:style-name="P1189"><text:span text:style-name="T1216">Aulas</text:span><text:span text:style-name="T1233"> </text:span><text:span text:style-name="T1216">gratuitas</text:span><text:span text:style-name="T1245"> </text:span><text:span text:style-name="T1216">de</text:span><text:span text:style-name="T1233"> </text:span><text:span text:style-name="T1216">Balé,</text:span><text:span text:style-name="T1245"> </text:span><text:span text:style-name="T1216">jiu-jitsu</text:span><text:span text:style-name="T1245"> </text:span><text:span text:style-name="T1216">e</text:span><text:span text:style-name="T1233"> </text:span><text:span text:style-name="T1226">violão;</text:span></text:p>
        </text:list-item>
      </text:list>
      <text:p text:style-name="P1190"/>
      <text:list text:continue-numbering="true" text:style-name="WWNum8">
        <text:list-item>
          <text:p text:style-name="P1191"><text:span text:style-name="T1216">Atividades</text:span><text:span text:style-name="T1243"> </text:span><text:span text:style-name="T1216">de</text:span><text:span text:style-name="T1233"> </text:span><text:span text:style-name="T1216">formação</text:span><text:span text:style-name="T1245"> </text:span><text:span text:style-name="T1216">cidadã</text:span><text:span text:style-name="T1233"> </text:span><text:span text:style-name="T1216">e</text:span><text:span text:style-name="T1245"> </text:span><text:span text:style-name="T1226">espiritual;</text:span></text:p>
        </text:list-item>
      </text:list>
      <text:p text:style-name="P1190"/>
      <text:list text:continue-numbering="true" text:style-name="WWNum8">
        <text:list-item>
          <text:p text:style-name="P1192"><text:span text:style-name="T1216">Ações de integração comunitária e apoio a famílias em situação de</text:span><text:span text:style-name="T1246"> </text:span><text:span text:style-name="T1216">vulnerabilidade</text:span><text:span text:style-name="T1246"> </text:span><text:span text:style-name="T1216">social; contribuindo assim, para o bem-estar e o desenvolvimento da comunidade cachoeirense;</text:span></text:p>
        </text:list-item>
      </text:list>
      <text:p text:style-name="P1186"/>
      <text:p text:style-name="P1193"><text:span text:style-name="T1182">Art. 3° </text:span><text:span text:style-name="T1216">O reconhecimento previsto nesta lei ocorre conforme a Lei Municipal nº 6.014/2007; Atendidos os requisitos de personalidade jurídica, funcionamento regular e prestação de serviços gratuitos e sem fins lucrativos à coletividade;</text:span></text:p>
      <text:p text:style-name="P1186"/>
      <text:p text:style-name="P1194"><text:span text:style-name="T1182">Art. 4º </text:span><text:span text:style-name="T1216">Esta declaração não implica responsabilidade financeira para o município, tratando-se de reconhecimento público da importância social dos serviços prestados pela entidade;</text:span></text:p>
      <text:p text:style-name="P1186"/>
      <text:p text:style-name="P1195"><text:span text:style-name="T1182">Art.</text:span><text:span text:style-name="T1247"> </text:span><text:span text:style-name="T1182">5º</text:span><text:span text:style-name="T1225"> </text:span><text:span text:style-name="T1216">Esta</text:span><text:span text:style-name="T1244"> </text:span><text:span text:style-name="T1216">Lei</text:span><text:span text:style-name="T1226"> </text:span><text:span text:style-name="T1216">entra</text:span><text:span text:style-name="T1244"> </text:span><text:span text:style-name="T1216">em</text:span><text:span text:style-name="T1226"> </text:span><text:span text:style-name="T1216">vigor</text:span><text:span text:style-name="T1244"> </text:span><text:span text:style-name="T1216">na</text:span><text:span text:style-name="T1226"> </text:span><text:span text:style-name="T1216">data</text:span><text:span text:style-name="T1244"> </text:span><text:span text:style-name="T1216">de</text:span><text:span text:style-name="T1226"> </text:span><text:span text:style-name="T1216">sua</text:span><text:span text:style-name="T1244"> </text:span><text:span text:style-name="T1226">publicação.</text:span></text:p>
      <text:p text:style-name="P1152"/>
      <text:p text:style-name="P1196"/>
      <text:p text:style-name="P1197"><text:span text:style-name="T1234">Cachoeiro</text:span><text:span text:style-name="T1248"> </text:span><text:span text:style-name="T1234">de</text:span><text:span text:style-name="T1249"> </text:span><text:span text:style-name="T1234">Itapemirim,</text:span><text:span text:style-name="T1249"> </text:span><text:span text:style-name="T1234">13</text:span><text:span text:style-name="T1249"> </text:span><text:span text:style-name="T1234">de</text:span><text:span text:style-name="T1249"> </text:span><text:span text:style-name="T1234">agosto</text:span><text:span text:style-name="T1249"> </text:span><text:span text:style-name="T1234">de</text:span><text:span text:style-name="T1249"> </text:span><text:span text:style-name="T1237">2026.</text:span></text:p>
      <text:p text:style-name="P1152"/>
      <text:p text:style-name="P1198"/>
      <text:p text:style-name="P1199"><text:span text:style-name="T1238">ALEXANDRE</text:span><text:span text:style-name="T1250"> </text:span><text:span text:style-name="T1238">VALDO</text:span><text:span text:style-name="T1251"> </text:span><text:span text:style-name="T1241">MAITAN</text:span></text:p>
      <text:p text:style-name="P1200"><text:span text:style-name="T1241">Presidente</text:span><text:span text:style-name="T1241"/></text:p>
      <text:p text:style-name="P1201"/>
      <text:p text:style-name="P1147"/>
      <text:p text:style-name="P1147"/>
      <text:p text:style-name="P1202"/>
      <text:p text:style-name="P1203"><text:span text:style-name="T1213">LEI</text:span><text:span text:style-name="T1215"> </text:span><text:span text:style-name="T1213">Nº</text:span><text:span text:style-name="T1215"> 8364/2026</text:span></text:p>
      <text:p text:style-name="P1147"/>
      <text:p text:style-name="P1147"/>
      <text:p text:style-name="P1204"/>
      <text:p text:style-name="P1205"><text:span text:style-name="T1182">DISPÕE</text:span><text:span text:style-name="T1252"> </text:span><text:span text:style-name="T1182">SOBRE</text:span><text:span text:style-name="T1252"> </text:span><text:span text:style-name="T1182">A</text:span><text:span text:style-name="T1247"> </text:span><text:span text:style-name="T1182">DENOMINAÇÃO</text:span><text:span text:style-name="T1252"> </text:span><text:span text:style-name="T1182">DE</text:span><text:span text:style-name="T1252"> </text:span><text:span text:style-name="T1182">ÁREA</text:span><text:span text:style-name="T1247"> </text:span><text:span text:style-name="T1182">DE</text:span><text:span text:style-name="T1252"> </text:span><text:span text:style-name="T1225">LAZER.</text:span></text:p>
      <text:p text:style-name="P1147"/>
      <text:p text:style-name="P1183"/>
      <text:p text:style-name="P1206"><text:span text:style-name="T1216">O </text:span><text:span text:style-name="T1182">Presidente da Câmara Municipal </text:span><text:span text:style-name="T1216">de Cachoeiro de Itapemirim, Estado do Espírito Santo, no uso de suas atribuições legais, faz saber que a Câmara </text:span><text:span text:style-name="T1182">APROVOU, </text:span><text:span text:style-name="T1216">e</text:span><text:span text:style-name="T1244"> </text:span><text:span text:style-name="T1216">ele</text:span><text:span text:style-name="T1244"> </text:span><text:span text:style-name="T1216">em</text:span><text:span text:style-name="T1244"> </text:span><text:span text:style-name="T1216">seu</text:span><text:span text:style-name="T1244"> </text:span><text:span text:style-name="T1216">nome </text:span><text:span text:style-name="T1182">PROMULGA </text:span><text:span text:style-name="T1216">a</text:span><text:span text:style-name="T1244"> </text:span><text:span text:style-name="T1216">seguinte Lei:</text:span></text:p>
      <text:p text:style-name="P1152"/>
      <text:p text:style-name="P1160"/>
      <text:p text:style-name="P1207"><text:span text:style-name="T1182">Art. 1º </text:span><text:span text:style-name="T1216">Fica denominada como </text:span><text:span text:style-name="T1182">ÁREA DE LAZER “ARGENTINO FERREIRA DOS SANTOS”</text:span><text:span text:style-name="T1216">, a área que abrange a quadra e o parquinho localizada na rua Carlos Viana, Distrito de Coutinho.</text:span></text:p>
      <text:p text:style-name="P1186"/>
      <text:p text:style-name="P1208"><text:span text:style-name="T1182">Art.</text:span><text:span text:style-name="T1220"> </text:span><text:span text:style-name="T1182">2º</text:span><text:span text:style-name="T1253"> </text:span><text:span text:style-name="T1216">Esta</text:span><text:span text:style-name="T1221"> </text:span><text:span text:style-name="T1216">Lei</text:span><text:span text:style-name="T1221"> </text:span><text:span text:style-name="T1216">entra</text:span><text:span text:style-name="T1221"> </text:span><text:span text:style-name="T1216">em</text:span><text:span text:style-name="T1221"> </text:span><text:span text:style-name="T1216">vigor</text:span><text:span text:style-name="T1221"> </text:span><text:span text:style-name="T1216">na</text:span><text:span text:style-name="T1221"> </text:span><text:span text:style-name="T1216">data</text:span><text:span text:style-name="T1221"> </text:span><text:span text:style-name="T1216">de</text:span><text:span text:style-name="T1221"> </text:span><text:span text:style-name="T1216">sua</text:span><text:span text:style-name="T1221"> </text:span><text:span text:style-name="T1216">publicação, revogadas as disposições em contrário.</text:span></text:p>
      <text:p text:style-name="P1152"/>
      <text:p text:style-name="P1152"/>
      <text:p text:style-name="P1196"/>
      <text:p text:style-name="P1209"><text:span text:style-name="T1234">Cachoeiro</text:span><text:span text:style-name="T1248"> </text:span><text:span text:style-name="T1234">de</text:span><text:span text:style-name="T1249"> </text:span><text:span text:style-name="T1234">Itapemirim,</text:span><text:span text:style-name="T1249"> </text:span><text:span text:style-name="T1234">13</text:span><text:span text:style-name="T1249"> </text:span><text:span text:style-name="T1234">de</text:span><text:span text:style-name="T1249"> </text:span><text:span text:style-name="T1234">agosto</text:span><text:span text:style-name="T1249"> </text:span><text:span text:style-name="T1234">de</text:span><text:span text:style-name="T1249"> </text:span><text:span text:style-name="T1237">2026.</text:span></text:p>
      <text:p text:style-name="P1152"/>
      <text:p text:style-name="P1198"/>
      <text:p text:style-name="P1210"><text:span text:style-name="T1238">ALEXANDRE</text:span><text:span text:style-name="T1250"> </text:span><text:span text:style-name="T1238">VALDO</text:span><text:span text:style-name="T1251"> </text:span><text:span text:style-name="T1241">MAITAN</text:span></text:p>
      <text:p text:style-name="P1211"><text:span text:style-name="T1241">Presidente</text:span><text:span text:style-name="T1241"/></text:p>
      <text:p text:style-name="P1212"/>
      <text:p text:style-name="P1147"/>
      <text:p text:style-name="P1147"/>
      <text:p text:style-name="P1202"/>
      <text:p text:style-name="P1213"><text:span text:style-name="T1213">LEI</text:span><text:span text:style-name="T1215"> </text:span><text:span text:style-name="T1213">Nº</text:span><text:span text:style-name="T1215"> 8365/2026</text:span></text:p>
      <text:p text:style-name="P1147"/>
      <text:p text:style-name="P1183"/>
      <text:p text:style-name="P1214"><text:span text:style-name="T1182">DISPÕE SOBRE A DENOMINAÇÃO DE QUADRA POLIESPORTIVA LOCALIZADA NO BAIRRO AMARAL, NO MUNICÍPIO DE CACHOEIRO DE ITAPEMIRIM/ES.</text:span><text:span text:style-name="T1182"/></text:p>
      <text:p text:style-name="P1147"/>
      <text:p text:style-name="P1169"/>
      <text:p text:style-name="P1215"><text:span text:style-name="T1216">O </text:span><text:span text:style-name="T1182">Presidente da Câmara Municipal </text:span><text:span text:style-name="T1216">de Cachoeiro de Itapemirim, Estado do Espírito Santo, no uso de suas atribuições legais, faz saber que a Câmara </text:span><text:span text:style-name="T1182">APROVOU, </text:span><text:span text:style-name="T1216">e</text:span><text:span text:style-name="T1244"> </text:span><text:span text:style-name="T1216">ele</text:span><text:span text:style-name="T1244"> </text:span><text:span text:style-name="T1216">em</text:span><text:span text:style-name="T1244"> </text:span><text:span text:style-name="T1216">seu</text:span><text:span text:style-name="T1244"> </text:span><text:span text:style-name="T1216">nome </text:span><text:span text:style-name="T1182">PROMULGA </text:span><text:span text:style-name="T1216">a</text:span><text:span text:style-name="T1244"> </text:span><text:span text:style-name="T1216">seguinte Lei:</text:span></text:p>
      <text:p text:style-name="P1152"/>
      <text:p text:style-name="P1216"/>
      <text:p text:style-name="P1217"><text:span text:style-name="T1182">Art. 1º </text:span><text:span text:style-name="T1216">Fica denominada como Quadra Poliesportiva </text:span><text:span text:style-name="T1182">“VALTAIR SILVEIRA” </text:span><text:span text:style-name="T1216">a quadra localizada na esquina da Rua Professor Gliceu Machado com a Rua Cel. Lincolin Vieira de Rezende, no Bairro Amaral, no município de Cachoeiro de Itapemirim/ES.</text:span></text:p>
      <text:p text:style-name="P1218"/>
      <text:p text:style-name="P1219"><text:span text:style-name="T1182">Art.</text:span><text:span text:style-name="T1220"> </text:span><text:span text:style-name="T1182">2º</text:span><text:span text:style-name="T1253"> </text:span><text:span text:style-name="T1216">Esta</text:span><text:span text:style-name="T1221"> </text:span><text:span text:style-name="T1216">Lei</text:span><text:span text:style-name="T1221"> </text:span><text:span text:style-name="T1216">entra</text:span><text:span text:style-name="T1221"> </text:span><text:span text:style-name="T1216">em</text:span><text:span text:style-name="T1221"> </text:span><text:span text:style-name="T1216">vigor</text:span><text:span text:style-name="T1221"> </text:span><text:span text:style-name="T1216">na</text:span><text:span text:style-name="T1221"> </text:span><text:span text:style-name="T1216">data</text:span><text:span text:style-name="T1221"> </text:span><text:span text:style-name="T1216">de</text:span><text:span text:style-name="T1221"> </text:span><text:span text:style-name="T1216">sua</text:span><text:span text:style-name="T1221"> </text:span><text:span text:style-name="T1216">publicação, revogadas as disposições em contrário.</text:span></text:p>
      <text:p text:style-name="P1152"/>
      <text:p text:style-name="P1152"/>
      <text:p text:style-name="P1196"/>
      <text:p text:style-name="P1220"><text:span text:style-name="T1234">Cachoeiro</text:span><text:span text:style-name="T1248"> </text:span><text:span text:style-name="T1234">de</text:span><text:span text:style-name="T1249"> </text:span><text:span text:style-name="T1234">Itapemirim,</text:span><text:span text:style-name="T1249"> </text:span><text:span text:style-name="T1234">13</text:span><text:span text:style-name="T1249"> </text:span><text:span text:style-name="T1234">de</text:span><text:span text:style-name="T1249"> </text:span><text:span text:style-name="T1234">agosto</text:span><text:span text:style-name="T1249"> </text:span><text:span text:style-name="T1234">de</text:span><text:span text:style-name="T1249"> </text:span><text:span text:style-name="T1237">2026.</text:span></text:p>
      <text:p text:style-name="P1152"/>
      <text:p text:style-name="P1198"/>
      <text:p text:style-name="P1221"><text:span text:style-name="T1238">ALEXANDRE</text:span><text:span text:style-name="T1250"> </text:span><text:span text:style-name="T1238">VALDO</text:span><text:span text:style-name="T1251"> </text:span><text:span text:style-name="T1241">MAITAN</text:span></text:p>
      <text:p text:style-name="P1222"><text:span text:style-name="T1241">Presidente</text:span><text:span text:style-name="T1241"/></text:p>
      <text:p text:style-name="P1223"/>
      <text:p text:style-name="P1224"/>
      <text:h text:style-name="P1225" text:outline-level="7"><text:span text:style-name="T18">PUBLICAÇÕES</text:span><text:span text:style-name="T1254"> </text:span><text:span text:style-name="T18">DE</text:span><text:span text:style-name="T1255"> </text:span><text:span text:style-name="T21">TERCEIROS</text:span></text:h>
      <text:p text:style-name="P1226"><text:span text:style-name="T1256">PLANETA PEDRA LTDA,</text:span><text:span text:style-name="T1257"> </text:span><text:span text:style-name="T1256">CNPJ Nº 05.725.069/0001-04,</text:span><text:span text:style-name="T1257"> </text:span><text:span text:style-name="T1256">torna público que</text:span><text:span text:style-name="T1257"> </text:span><text:span text:style-name="T1256">REQUEREU à Secretaria</text:span><text:span text:style-name="T1257"> </text:span><text:span text:style-name="T1256">Municipal de</text:span><text:span text:style-name="T1258"> </text:span><text:span text:style-name="T1256">Meio</text:span><text:span text:style-name="T1258"> </text:span><text:span text:style-name="T1256">Ambiente</text:span><text:span text:style-name="T1258"> </text:span><text:span text:style-name="T1256">–</text:span><text:span text:style-name="T1258"> </text:span><text:span text:style-name="T1256">SEMMA</text:span><text:span text:style-name="T1258"> </text:span><text:span text:style-name="T1256">a</text:span><text:span text:style-name="T1258"> </text:span><text:span text:style-name="T1256">Renovação</text:span><text:span text:style-name="T1258"> </text:span><text:span text:style-name="T1256">da</text:span><text:span text:style-name="T1258"> </text:span><text:span text:style-name="T1256">Licença</text:span><text:span text:style-name="T1258"> </text:span><text:span text:style-name="T1256">de</text:span><text:span text:style-name="T1258"> </text:span><text:span text:style-name="T1256">Operação</text:span><text:span text:style-name="T1258"> </text:span><text:span text:style-name="T1256">–</text:span><text:span text:style-name="T1258"> </text:span><text:span text:style-name="T1256">LO</text:span><text:span text:style-name="T1258"> </text:span><text:span text:style-name="T1256">nº</text:span><text:span text:style-name="T1258"> </text:span><text:span text:style-name="T1256">041/2001,</text:span><text:span text:style-name="T1258"> </text:span><text:span text:style-name="T1256">válida</text:span><text:span text:style-name="T1258"> </text:span><text:span text:style-name="T1256">até</text:span><text:span text:style-name="T1258"> </text:span><text:span text:style-name="T1256">16/12/2026, através do processo digital nº 61140/2026, para a atividade 3.04 – Desdobramento e/ou polimento e/ou corte e aparelhamento de rochas ornamentais, quando associados entre si, incluindo o tratamento quí-mico de chapas de rochas ornamentais, localizada à Rua Roberto Vivacqua Vieira, N° 496, Morro Grande, Cachoeiro de Itapemirim/ES.</text:span></text:p>
      <text:p text:style-name="P1227"><text:span text:style-name="T1256">Protocolo:</text:span><text:span text:style-name="T1259"> </text:span><text:span text:style-name="T1260">4192026FAT</text:span></text:p>
      <text:p text:style-name="P1228"/>
      <text:p text:style-name="P1229"><text:span text:style-name="T1256">JOSE</text:span><text:span text:style-name="T1261"> </text:span><text:span text:style-name="T1256">ANTONIO</text:span><text:span text:style-name="T1262"> </text:span><text:span text:style-name="T1256">MARIANO</text:span><text:span text:style-name="T1262"> </text:span><text:span text:style-name="T1256">DA</text:span><text:span text:style-name="T1262"> </text:span><text:span text:style-name="T1256">SILVA,</text:span><text:span text:style-name="T1262"> </text:span><text:span text:style-name="T1256">CNPJ:</text:span><text:span text:style-name="T1262"> </text:span><text:span text:style-name="T1256">27.712.895/0001-43,</text:span><text:span text:style-name="T1262"> </text:span><text:span text:style-name="T1256">torna</text:span><text:span text:style-name="T1262"> </text:span><text:span text:style-name="T1256">público</text:span><text:span text:style-name="T1262"> </text:span><text:span text:style-name="T1256">que</text:span><text:span text:style-name="T1262"> </text:span><text:span text:style-name="T1256">REQUEREU</text:span><text:span text:style-name="T1262"> </text:span><text:span text:style-name="T1256">da</text:span><text:span text:style-name="T1263"> </text:span><text:span text:style-name="T1260">Secreta-</text:span></text:p>
      <text:p text:style-name="P1230"><text:span text:style-name="T1256">ria Municipal de Meio Ambiente - SEMMA a Licença de Operação Corretiva - LO, por meio do processo nº 1533/2026,</text:span><text:span text:style-name="T1257"> </text:span><text:span text:style-name="T1256">para</text:span><text:span text:style-name="T1257"> </text:span><text:span text:style-name="T1256">as</text:span><text:span text:style-name="T1257"> </text:span><text:span text:style-name="T1256">atividades</text:span><text:span text:style-name="T1257"> </text:span><text:span text:style-name="T1256">22.04</text:span><text:span text:style-name="T1257"> </text:span><text:span text:style-name="T1256">–Armazenamento</text:span><text:span text:style-name="T1257"> </text:span><text:span text:style-name="T1256">e/ou</text:span><text:span text:style-name="T1257"> </text:span><text:span text:style-name="T1256">depósito</text:span><text:span text:style-name="T1257"> </text:span><text:span text:style-name="T1256">de</text:span><text:span text:style-name="T1257"> </text:span><text:span text:style-name="T1256">gás</text:span><text:span text:style-name="T1257"> </text:span><text:span text:style-name="T1256">GLP,</text:span><text:span text:style-name="T1257"> </text:span><text:span text:style-name="T1256">produtos</text:span><text:span text:style-name="T1257"> </text:span><text:span text:style-name="T1256">químicos</text:span><text:span text:style-name="T1257"> </text:span><text:span text:style-name="T1256">e/ou perigosos</text:span><text:span text:style-name="T1264"> </text:span><text:span text:style-name="T1256">fracionados</text:span><text:span text:style-name="T1264"> </text:span><text:span text:style-name="T1256">(em</text:span><text:span text:style-name="T1264"> </text:span><text:span text:style-name="T1256">recipiente</text:span><text:span text:style-name="T1264"> </text:span><text:span text:style-name="T1256">com</text:span><text:span text:style-name="T1264"> </text:span><text:span text:style-name="T1256">capacidade</text:span><text:span text:style-name="T1264"> </text:span><text:span text:style-name="T1256">máxima</text:span><text:span text:style-name="T1264"> </text:span><text:span text:style-name="T1256">de</text:span><text:span text:style-name="T1264"> </text:span><text:span text:style-name="T1256">200</text:span><text:span text:style-name="T1264"> </text:span><text:span text:style-name="T1256">litros</text:span><text:span text:style-name="T1264"> </text:span><text:span text:style-name="T1256">e/ou</text:span><text:span text:style-name="T1264"> </text:span><text:span text:style-name="T1256">quilos),</text:span><text:span text:style-name="T1264"> </text:span><text:span text:style-name="T1256">exceto</text:span><text:span text:style-name="T1264"> </text:span><text:span text:style-name="T1256">agrotóxi-cos e afins, localizada na Av Antero Soares, nº 61, Pacotuba, em Cachoeiro de Itapemirim/ES.</text:span></text:p>
      <text:p text:style-name="P1231"><text:span text:style-name="T1256">Protocolo:</text:span><text:span text:style-name="T1259"> </text:span><text:span text:style-name="T1260">4292026FAT</text:span></text:p>
      <text:p text:style-name="P1232"/>
      <text:p text:style-name="P1229"><text:span text:style-name="T1256">GRAMARIA</text:span><text:span text:style-name="T1265"> </text:span><text:span text:style-name="T1256">GRANITOS</text:span><text:span text:style-name="T1266"> </text:span><text:span text:style-name="T1256">E</text:span><text:span text:style-name="T1266"> </text:span><text:span text:style-name="T1256">MÁRMORES</text:span><text:span text:style-name="T1266"> </text:span><text:span text:style-name="T1256">LTDA</text:span><text:span text:style-name="T1266"> </text:span><text:span text:style-name="T1256">–</text:span><text:span text:style-name="T1266"> </text:span><text:span text:style-name="T1256">EPP,</text:span><text:span text:style-name="T1266"> </text:span><text:span text:style-name="T1256">CNPJ:</text:span><text:span text:style-name="T1266"> </text:span><text:span text:style-name="T1256">01.521.164/0001-27,</text:span><text:span text:style-name="T1266"> </text:span><text:span text:style-name="T1256">torna</text:span><text:span text:style-name="T1266"> </text:span><text:span text:style-name="T1256">público</text:span><text:span text:style-name="T1266"> </text:span><text:span text:style-name="T1256">que</text:span><text:span text:style-name="T1266"> </text:span><text:span text:style-name="T1260">REQUE-</text:span></text:p>
      <text:p text:style-name="P1230"><text:span text:style-name="T1256">REU da Secretaria Municipal de Meio Ambiente - SEMMA a RENOVAÇÃO DA LICENÇA DE OPERAÇÃO - LO,</text:span><text:span text:style-name="T1267"> </text:span><text:span text:style-name="T1256">N° 063/2012, por meio do Processo no 16291/2026, para a atividade: 3.04 - DESDOBRAMENTO E/OU PO-LIMENTO E/OU CORTE E APARELHAMENTO DE ROCHAS ORNAMENTAIS, QUANDO ASSOCIADOS ENTRE SI, INCLUINDO O TRATAMENTO QUÍMICO DE CHAPAS DE ROCHAS ORNAMENTAIS e 22.06 ESTOCAGEM, ARMA-</text:span><text:span text:style-name="T1260">ZENAMENTO</text:span><text:span text:style-name="T1257"> </text:span><text:span text:style-name="T1260">OU</text:span><text:span text:style-name="T1256"> </text:span><text:span text:style-name="T1260">DEPÓSITO</text:span><text:span text:style-name="T1257"> </text:span><text:span text:style-name="T1260">EXCLUSIVO</text:span><text:span text:style-name="T1256"> </text:span><text:span text:style-name="T1260">DE</text:span><text:span text:style-name="T1257"> </text:span><text:span text:style-name="T1260">PRODUTOS</text:span><text:span text:style-name="T1256"> </text:span><text:span text:style-name="T1260">EXTRATIVOS</text:span><text:span text:style-name="T1257"> </text:span><text:span text:style-name="T1260">DE</text:span><text:span text:style-name="T1256"> </text:span><text:span text:style-name="T1260">ORIGEM</text:span><text:span text:style-name="T1257"> </text:span><text:span text:style-name="T1260">MINERAL</text:span><text:span text:style-name="T1256"> </text:span><text:span text:style-name="T1260">EM</text:span><text:span text:style-name="T1257"> </text:span><text:span text:style-name="T1260">BRUTO,</text:span><text:span text:style-name="T1256"> </text:span><text:span text:style-name="T1260">locali-</text:span></text:p>
      <text:p text:style-name="P1233"><text:span text:style-name="T1256">zada</text:span><text:span text:style-name="T1268"> </text:span><text:span text:style-name="T1256">na</text:span><text:span text:style-name="T1268"> </text:span><text:span text:style-name="T1256">Rodovia</text:span><text:span text:style-name="T1268"> </text:span><text:span text:style-name="T1256">Gumercindo</text:span><text:span text:style-name="T1268"> </text:span><text:span text:style-name="T1256">Moura</text:span><text:span text:style-name="T1268"> </text:span><text:span text:style-name="T1256">Nunes.</text:span><text:span text:style-name="T1268"> </text:span><text:span text:style-name="T1256">s/n°.</text:span><text:span text:style-name="T1268"> </text:span><text:span text:style-name="T1256">km</text:span><text:span text:style-name="T1268"> </text:span><text:span text:style-name="T1256">04.</text:span><text:span text:style-name="T1268"> </text:span><text:span text:style-name="T1256">Bairro:</text:span><text:span text:style-name="T1268"> </text:span><text:span text:style-name="T1256">Vargem</text:span><text:span text:style-name="T1268"> </text:span><text:span text:style-name="T1256">Grande</text:span><text:span text:style-name="T1268"> </text:span><text:span text:style-name="T1256">de</text:span><text:span text:style-name="T1268"> </text:span><text:span text:style-name="T1256">Soturno,</text:span><text:span text:style-name="T1268"> </text:span><text:span text:style-name="T1256">em</text:span><text:span text:style-name="T1268"> </text:span><text:span text:style-name="T1256">Cachoeiro de Itapemirim/ES.</text:span></text:p>
      <text:p text:style-name="P1234"><text:span text:style-name="T1256">Protocolo:</text:span><text:span text:style-name="T1259"> </text:span><text:span text:style-name="T1260">4222026FAT</text:span></text:p>
      <text:p text:style-name="P1228"/>
      <text:p text:style-name="P1235"><text:span text:style-name="T1256">MP</text:span><text:span text:style-name="T1261"> </text:span><text:span text:style-name="T1256">REPARAÇÃO</text:span><text:span text:style-name="T1262"> </text:span><text:span text:style-name="T1256">AUTOMOTIVA</text:span><text:span text:style-name="T1263"> </text:span><text:span text:style-name="T1256">LTDA,</text:span><text:span text:style-name="T1262"> </text:span><text:span text:style-name="T1256">CNPJ/CPF:</text:span><text:span text:style-name="T1263"> </text:span><text:span text:style-name="T1256">14.148.536/0001-63</text:span><text:span text:style-name="T1262"> </text:span><text:span text:style-name="T1256">torna</text:span><text:span text:style-name="T1263"> </text:span><text:span text:style-name="T1256">público</text:span><text:span text:style-name="T1262"> </text:span><text:span text:style-name="T1256">que</text:span><text:span text:style-name="T1263"> </text:span><text:span text:style-name="T1256">OBTEVE</text:span><text:span text:style-name="T1262"> </text:span><text:span text:style-name="T1256">da</text:span><text:span text:style-name="T1263"> </text:span><text:span text:style-name="T1260">Secre-</text:span></text:p>
      <text:p text:style-name="P1236"><text:span text:style-name="T1256">taria Municipal de Meio Ambiente - SEMMA a RENOVAÇÃO DA LICENÇA DE OPERAÇÃO – LO nº 025/2015,</text:span><text:span text:style-name="T1269"> </text:span><text:span text:style-name="T1256">por meio do processo nº 46516/2018 com validade até 01/12/2026, para a atividade de 5.07 - Reparação, retífica,</text:span><text:span text:style-name="T1264"> </text:span><text:span text:style-name="T1256">lanternagem</text:span><text:span text:style-name="T1264"> </text:span><text:span text:style-name="T1256">e/</text:span><text:span text:style-name="T1264"> </text:span><text:span text:style-name="T1256">ou</text:span><text:span text:style-name="T1264"> </text:span><text:span text:style-name="T1256">manutenção</text:span><text:span text:style-name="T1264"> </text:span><text:span text:style-name="T1256">de</text:span><text:span text:style-name="T1264"> </text:span><text:span text:style-name="T1256">máquinas,</text:span><text:span text:style-name="T1264"> </text:span><text:span text:style-name="T1256">aparelhos</text:span><text:span text:style-name="T1264"> </text:span><text:span text:style-name="T1256">e</text:span><text:span text:style-name="T1264"> </text:span><text:span text:style-name="T1256">equipamentos</text:span><text:span text:style-name="T1264"> </text:span><text:span text:style-name="T1256">industriais</text:span><text:span text:style-name="T1264"> </text:span><text:span text:style-name="T1256">e</text:span><text:span text:style-name="T1264"> </text:span><text:span text:style-name="T1256">mecânicos diversos, inclusive motores automotivos, sem pintura por aspersão, incluindo oficinas mecânicas, loca-lizada na Avenida Doutor Aristides Campos, nº 303, no Bairro: Basileia, em Cachoeiro de Itapemirim/ES. Protocolo: 4212026FAT</text:span></text:p>
      <text:p text:style-name="P1237"/>
      <text:p text:style-name="P1238"><text:span text:style-name="T1256">MARMORARIA</text:span><text:span text:style-name="T1268"> </text:span><text:span text:style-name="T1256">SANTOS</text:span><text:span text:style-name="T1268"> </text:span><text:span text:style-name="T1256">NEVES</text:span><text:span text:style-name="T1268"> </text:span><text:span text:style-name="T1256">LTDA,</text:span><text:span text:style-name="T1268"> </text:span><text:span text:style-name="T1256">CNPJ</text:span><text:span text:style-name="T1268"> </text:span><text:span text:style-name="T1256">Nº</text:span><text:span text:style-name="T1268"> </text:span><text:span text:style-name="T1256">27.754.746/0001-47,</text:span><text:span text:style-name="T1268"> </text:span><text:span text:style-name="T1256">torna</text:span><text:span text:style-name="T1268"> </text:span><text:span text:style-name="T1256">público</text:span><text:span text:style-name="T1268"> </text:span><text:span text:style-name="T1256">que</text:span><text:span text:style-name="T1268"> </text:span><text:span text:style-name="T1256">OBTEVE</text:span><text:span text:style-name="T1268"> </text:span><text:span text:style-name="T1256">da</text:span><text:span text:style-name="T1268"> </text:span><text:span text:style-name="T1256">Secretaria Municipal de Meio Ambiente – SEMMA, a Licença de Operação por Procedimento Simplificado – LO Nº 009/2026,</text:span><text:span text:style-name="T1260"> </text:span><text:span text:style-name="T1256">válida</text:span><text:span text:style-name="T1260"> </text:span><text:span text:style-name="T1256">até</text:span><text:span text:style-name="T1260"> </text:span><text:span text:style-name="T1256">26/07/2031,</text:span><text:span text:style-name="T1260"> </text:span><text:span text:style-name="T1256">por</text:span><text:span text:style-name="T1260"> </text:span><text:span text:style-name="T1256">meio</text:span><text:span text:style-name="T1260"> </text:span><text:span text:style-name="T1256">do</text:span><text:span text:style-name="T1260"> </text:span><text:soft-page-break/><text:span text:style-name="T1256">processo</text:span><text:span text:style-name="T1260"> </text:span><text:span text:style-name="T1256">nº</text:span><text:span text:style-name="T1260"> </text:span><text:span text:style-name="T1256">31051/2026,</text:span><text:span text:style-name="T1260"> </text:span><text:span text:style-name="T1256">para</text:span><text:span text:style-name="T1260"> </text:span><text:span text:style-name="T1256">a</text:span><text:span text:style-name="T1260"> </text:span><text:span text:style-name="T1256">atividade</text:span><text:span text:style-name="T1260"> </text:span><text:span text:style-name="T1256">3.03</text:span><text:span text:style-name="T1260"> </text:span><text:span text:style-name="T1256">-</text:span><text:span text:style-name="T1260"> </text:span><text:span text:style-name="T1256">Corte</text:span><text:span text:style-name="T1260"> </text:span><text:span text:style-name="T1256">e</text:span><text:span text:style-name="T1260"> </text:span><text:span text:style-name="T1256">Aca-bamento/ Aparelhamento de Rochas Ornamentais e/ou polimento manual ou semiautomático, quando exclusivos,</text:span><text:span text:style-name="T1270"> </text:span><text:span text:style-name="T1256">localizada</text:span><text:span text:style-name="T1270"> </text:span><text:span text:style-name="T1256">na</text:span><text:span text:style-name="T1270"> </text:span><text:span text:style-name="T1256">Avenida</text:span><text:span text:style-name="T1270"> </text:span><text:span text:style-name="T1256">Jones</text:span><text:span text:style-name="T1270"> </text:span><text:span text:style-name="T1256">dos</text:span><text:span text:style-name="T1270"> </text:span><text:span text:style-name="T1256">Santos</text:span><text:span text:style-name="T1270"> </text:span><text:span text:style-name="T1256">Neves,</text:span><text:span text:style-name="T1270"> </text:span><text:span text:style-name="T1256">Nº</text:span><text:span text:style-name="T1270"> </text:span><text:span text:style-name="T1256">598,</text:span><text:span text:style-name="T1270"> </text:span><text:span text:style-name="T1256">Parque</text:span><text:span text:style-name="T1270"> </text:span><text:span text:style-name="T1256">das</text:span><text:span text:style-name="T1270"> </text:span><text:span text:style-name="T1256">Laranjeira,</text:span><text:span text:style-name="T1270"> </text:span><text:span text:style-name="T1256">em</text:span><text:span text:style-name="T1270"> </text:span><text:span text:style-name="T1256">Cachoeiro</text:span><text:span text:style-name="T1270"> </text:span><text:span text:style-name="T1256">de </text:span><text:span text:style-name="T1260">Itapemirim/ES.</text:span></text:p>
      <text:p text:style-name="P1227"><text:span text:style-name="T1256">Protocolo:</text:span><text:span text:style-name="T1259"> </text:span><text:span text:style-name="T1260">4082026FAT</text:span></text:p>
      <text:h text:style-name="P1239" text:outline-level="2"><draw:frame draw:style-name="fr1" draw:name="Image187" text:anchor-type="char" svg:x="1.6953in" svg:y="0.6102in" svg:width="5.7862in" svg:height="0.3756in" draw:z-index="117"><draw:image xlink:href="Pictures/100000010000022B0000002474849A47.png" xlink:type="simple" xlink:show="embed" xlink:actuate="onLoad" draw:mime-type="image/png"/></draw:frame><draw:frame draw:style-name="fr1" draw:name="Image188" text:anchor-type="char" svg:x="0in" svg:y="0in" svg:width="8.2681in" svg:height="11.6929in" draw:z-index="122"><draw:image xlink:href="Pictures/10000001000003190000046225FEC7E9.png" xlink:type="simple" xlink:show="embed" xlink:actuate="onLoad" draw:mime-type="image/png"/></draw:frame><text:span text:style-name="T8">DIÁRIO</text:span><text:span text:style-name="T9"> </text:span><text:span text:style-name="T10">OFICIAL </text:span></text:h>
      <text:p text:style-name="P1240"><text:span text:style-name="T11">DO</text:span><text:span text:style-name="T12"> </text:span><text:span text:style-name="T13">MUNICÍPIO</text:span><text:span text:style-name="T14"> </text:span><text:span text:style-name="T15">DE </text:span></text:p>
      <text:p text:style-name="P1241"><text:span text:style-name="T13">CACHOEIRO</text:span><text:span text:style-name="T16"> </text:span><text:span text:style-name="T11">DE</text:span><text:span text:style-name="T16"> </text:span><text:span text:style-name="T17">ITAPEMIRIM 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1242"/>
      <text:p text:style-name="P1243"><text:span text:style-name="T1271">CENTRO ADMINISTRATIVO HÉLIO CARLOS MANHÃES RUA BRAHIM ANTÔNIO SEDER, 96/102 - CENTRO CACHOEIRO</text:span><text:span text:style-name="T1272"> </text:span><text:span text:style-name="T1271">DE</text:span><text:span text:style-name="T1273"> </text:span><text:span text:style-name="T1271">ITAPEMIRIM CEP: 29300-060</text:span></text:p>
      <text:p text:style-name="P6"/>
      <text:p text:style-name="P1244"/>
      <text:p text:style-name="P1245"><draw:frame draw:style-name="fr11" draw:name="Image159" text:anchor-type="char" svg:x="0.7874in" svg:y="0.2654in" svg:width="6.6953in" svg:height="0.1in" draw:z-index="91"><draw:image xlink:href="Pictures/100000010000028200000009B6819ED2.png" xlink:type="simple" xlink:show="embed" xlink:actuate="onLoad" draw:mime-type="image/png"/></draw:frame><text:span text:style-name="T1274">CACHOEIRO.ES.GOV.BR</text:span><text:span text:style-name="T1274"/></text:p>
    </office:text>
  </office:body>
</office:document-content>
</file>

<file path=styles.xml><?xml version="1.0" encoding="utf-8"?>
<office:document-styles xmlns:css3t="http://www.w3.org/TR/css3-text/" xmlns:grddl="http://www.w3.org/2003/g/data-view#" xmlns:office="urn:oasis:names:tc:opendocument:xmlns:office:1.0" xmlns:xhtml="http://www.w3.org/1999/xhtml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wiss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US" style:letter-kerning="false" style:font-name-asian="Calibri2" style:font-size-asian="11pt" style:language-asian="en" style:country-asian="US" style:font-name-complex="DejaVu Sans1" style:font-size-complex="11pt" style:language-complex="ar" style:country-complex="SA"/>
    </style:default-style>
    <style:default-style style:family="paragraph">
      <style:paragraph-properties fo:hyphenation-ladder-count="no-limit" fo:hyphenation-keep="auto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letter-kerning="false" style:font-name-asian="Calibri2" style:font-size-asian="11pt" style:language-asian="en" style:country-asian="US" style:font-name-complex="DejaVu Sans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style:contextual-spacing="false" fo:line-height="100%" fo:text-align="left" style:justify-single-word="false" fo:orphans="0" fo:widows="0" style:writing-mode="lr-tb"/>
      <style:text-properties style:font-name="Arial" fo:font-family="Arial" style:font-family-generic="swiss" style:font-pitch="variable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" fo:font-family="Arial" style:font-family-generic="swiss" style:font-pitch="variable" fo:font-size="7.5pt" fo:language="pt" fo:country="PT" style:font-name-asian="Arial1" style:font-family-asian="Arial" style:font-family-generic-asian="system" style:font-pitch-asian="variable" style:font-size-asian="7.5pt" style:language-asian="en" style:country-asian="US" style:font-name-complex="Arial1" style:font-family-complex="Arial" style:font-family-generic-complex="system" style:font-pitch-complex="variable" style:font-size-complex="7.5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right="0.35in" fo:text-align="center" style:justify-single-word="false"/>
      <style:text-properties style:font-name="Lato Black" fo:font-family="'Lato Black'" style:font-family-generic="swiss" style:font-pitch="variable" fo:font-size="20.5pt" fo:language="pt" fo:country="PT" fo:font-weight="bold" style:font-name-asian="Lato Black1" style:font-family-asian="'Lato Black'" style:font-family-generic-asian="system" style:font-pitch-asian="variable" style:font-size-asian="20.5pt" style:language-asian="en" style:country-asian="US" style:font-weight-asian="bold" style:font-name-complex="Lato Black1" style:font-family-complex="'Lato Black'" style:font-family-generic-complex="system" style:font-pitch-complex="variable" style:font-size-complex="20.5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right="0.3909in" fo:margin-top="0.2736in" fo:margin-bottom="0in" style:contextual-spacing="false" fo:text-align="center" style:justify-single-word="false"/>
      <style:text-properties style:font-name="Source Sans Pro" fo:font-family="'Source Sans Pro'" style:font-family-generic="swiss" style:font-pitch="variable" fo:font-size="20pt" fo:language="pt" fo:country="PT" fo:font-weight="bold" style:font-name-asian="Source Sans Pro1" style:font-family-asian="'Source Sans Pro'" style:font-family-generic-asian="system" style:font-pitch-asian="variable" style:font-size-asian="20pt" style:language-asian="en" style:country-asian="US" style:font-weight-asian="bold" style:font-name-complex="Source Sans Pro1" style:font-family-complex="'Source Sans Pro'" style:font-family-generic-complex="system" style:font-pitch-complex="variable" style:font-size-complex="20pt" style:language-complex="ar" style:country-complex="SA" style:font-weight-complex="bold"/>
    </style:style>
    <style:style style:name="Heading_20_3" style:display-name="Heading 3" style:family="paragraph" style:parent-style-name="Standard" style:default-outline-level="4" style:list-style-name="" style:class="chapter">
      <style:paragraph-properties fo:margin-left="1.5945in" fo:margin-right="1.761in"/>
      <style:text-properties style:font-name="Source Sans Pro" fo:font-family="'Source Sans Pro'" style:font-family-generic="swiss" style:font-pitch="variable" fo:font-size="19pt" fo:language="pt" fo:country="PT" style:font-name-asian="Source Sans Pro1" style:font-family-asian="'Source Sans Pro'" style:font-family-generic-asian="system" style:font-pitch-asian="variable" style:font-size-asian="19pt" style:language-asian="en" style:country-asian="US" style:font-name-complex="Source Sans Pro1" style:font-family-complex="'Source Sans Pro'" style:font-family-generic-complex="system" style:font-pitch-complex="variable" style:font-size-complex="19pt" style:language-complex="ar" style:country-complex="SA"/>
    </style:style>
    <style:style style:name="Heading_20_4" style:display-name="Heading 4" style:family="paragraph" style:parent-style-name="Standard" style:default-outline-level="5" style:list-style-name="" style:class="chapter">
      <style:paragraph-properties fo:margin-left="-0.0008in" fo:margin-right="0.4445in" fo:text-align="center" style:justify-single-word="false"/>
      <style:text-properties style:font-name="Arial" fo:font-family="Arial" style:font-family-generic="swiss" style:font-pitch="variable" fo:font-size="13pt" fo:language="pt" fo:country="PT" fo:font-weight="bold" style:font-name-asian="Arial1" style:font-family-asian="Arial" style:font-family-generic-asian="system" style:font-pitch-asian="variable" style:font-size-asian="13pt" style:language-asian="en" style:country-asian="US" style:font-weight-asian="bold" style:font-name-complex="Arial1" style:font-family-complex="Arial" style:font-family-generic-complex="system" style:font-pitch-complex="variable" style:font-size-complex="13pt" style:language-complex="ar" style:country-complex="SA" style:font-weight-complex="bold"/>
    </style:style>
    <style:style style:name="Heading_20_5" style:display-name="Heading 5" style:family="paragraph" style:parent-style-name="Standard" style:default-outline-level="6" style:list-style-name="" style:class="chapter">
      <style:paragraph-properties fo:margin-left="-0.0008in" fo:margin-top="0.0693in" fo:margin-bottom="0in" style:contextual-spacing="false" fo:text-align="center" style:justify-single-word="false"/>
      <style:text-properties style:font-name="Source Sans Pro Semibold" fo:font-family="'Source Sans Pro Semibold'" style:font-family-generic="swiss" style:font-pitch="variable" fo:font-size="12pt" fo:language="pt" fo:country="PT" fo:font-weight="bold" style:font-name-asian="Source Sans Pro Semibold1" style:font-family-asian="'Source Sans Pro Semibold'" style:font-family-generic-asian="system" style:font-pitch-asian="variable" style:font-size-asian="12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2pt" style:language-complex="ar" style:country-complex="SA" style:font-weight-complex="bold"/>
    </style:style>
    <style:style style:name="Heading_20_6" style:display-name="Heading 6" style:family="paragraph" style:parent-style-name="Standard" style:default-outline-level="7" style:list-style-name="" style:class="chapter">
      <style:paragraph-properties fo:margin-left="0.0138in" fo:line-height="0.1874in"/>
      <style:text-properties style:font-name="Source Sans Pro Semibold" fo:font-family="'Source Sans Pro Semibold'" style:font-family-generic="swiss" style:font-pitch="variable" fo:font-size="11pt" fo:language="pt" fo:country="PT" fo:font-weight="bold" style:font-name-asian="Source Sans Pro Semibold1" style:font-family-asian="'Source Sans Pro Semibold'" style:font-family-generic-asian="system" style:font-pitch-asian="variable" style:font-size-asian="11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1pt" style:language-complex="ar" style:country-complex="SA" style:font-weight-complex="bold"/>
    </style:style>
    <style:style style:name="Heading_20_7" style:display-name="Heading 7" style:family="paragraph" style:parent-style-name="Standard" style:default-outline-level="8" style:list-style-name="" style:class="chapter">
      <style:paragraph-properties fo:margin-top="0.0008in" fo:margin-bottom="0in" style:contextual-spacing="false" fo:line-height="0.1709in" fo:text-align="center" style:justify-single-word="false"/>
      <style:text-properties style:font-name="Source Sans Pro" fo:font-family="'Source Sans Pro'" style:font-family-generic="swiss" style:font-pitch="variable" fo:font-size="10pt" fo:language="pt" fo:country="PT" fo:font-weight="bold" style:font-name-asian="Source Sans Pro1" style:font-family-asian="'Source Sans Pro'" style:font-family-generic-asian="system" style:font-pitch-asian="variable" style:font-size-asian="10pt" style:language-asian="en" style:country-asian="US" style:font-weight-asian="bold" style:font-name-complex="Source Sans Pro1" style:font-family-complex="'Source Sans Pro'" style:font-family-generic-complex="system" style:font-pitch-complex="variable" style:font-size-complex="10pt" style:language-complex="ar" style:country-complex="SA" style:font-weight-complex="bold"/>
    </style:style>
    <style:style style:name="Heading_20_8" style:display-name="Heading 8" style:family="paragraph" style:parent-style-name="Standard" style:default-outline-level="9" style:list-style-name="" style:class="chapter">
      <style:paragraph-properties fo:margin-right="0.3984in" fo:margin-top="0.0173in" fo:margin-bottom="0in" style:contextual-spacing="false" fo:text-align="center" style:justify-single-word="false"/>
      <style:text-properties style:font-name="Arial" fo:font-family="Arial" style:font-family-generic="swiss" style:font-pitch="variable" fo:font-size="9pt" fo:language="pt" fo:country="PT" fo:font-weight="bold" style:font-name-asian="Arial1" style:font-family-asian="Arial" style:font-family-generic-asian="system" style:font-pitch-asian="variable" style:font-size-asian="9pt" style:language-asian="en" style:country-asian="US" style:font-weight-asian="bold" style:font-name-complex="Arial1" style:font-family-complex="Arial" style:font-family-generic-complex="system" style:font-pitch-complex="variable" style:font-size-complex="9pt" style:language-complex="ar" style:country-complex="SA" style:font-weight-complex="bold"/>
    </style:style>
    <style:style style:name="Heading_20_9" style:display-name="Heading 9" style:family="paragraph" style:parent-style-name="Standard" style:default-outline-level="" style:class="chapter">
      <style:paragraph-properties fo:text-align="center" style:justify-single-word="false"/>
      <style:text-properties style:font-name="Verdana" fo:font-family="Verdana" style:font-family-generic="swiss" style:font-pitch="variable" fo:font-size="8.5pt" fo:language="pt" fo:country="PT" fo:font-weight="bold" style:font-name-asian="Verdana1" style:font-family-asian="Verdana" style:font-family-generic-asian="system" style:font-pitch-asian="variable" style:font-size-asian="8.5pt" style:language-asian="en" style:country-asian="US" style:font-weight-asian="bold" style:font-name-complex="Verdana1" style:font-family-complex="Verdana" style:font-family-generic-complex="system" style:font-pitch-complex="variable" style:font-size-complex="8.5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1.3583in" fo:text-align="justify" style:justify-single-word="false" fo:text-indent="0.8516in" style:auto-text-indent="false"/>
      <style:text-properties style:font-name="Arial" fo:font-family="Arial" style:font-family-generic="swiss" style:font-pitch="variable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style:font-name="Arial" fo:font-family="Arial" style:font-family-generic="swiss" style:font-pitch="variable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Header" style:family="paragraph" style:parent-style-name="Header_20_and_20_Footer" style:class="extra"/>
    <style:style style:name="Header_20_left" style:display-name="Header left" style:family="paragraph" style:parent-style-name="Header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="Courier New" fo:font-family="'Courier New'" style:font-family-generic="roman" style:font-pitch="variable" fo:font-size="7pt" fo:letter-spacing="-0.0008in" fo:language="pt" fo:country="PT" fo:font-style="normal" fo:font-weight="normal" style:font-name-asian="Courier New2" style:font-family-asian="'Courier New'" style:font-family-generic-asian="system" style:font-pitch-asian="variable" style:font-size-asian="7pt" style:language-asian="en" style:country-asian="US" style:font-style-asian="normal" style:font-weight-asian="normal" style:font-name-complex="Courier New2" style:font-family-complex="'Courier New'" style:font-family-generic-complex="system" style:font-pitch-complex="variable" style:font-size-complex="7pt" style:language-complex="ar" style:country-complex="SA" style:font-style-complex="normal" style:font-weight-complex="normal" style:text-scale="105%"/>
    </style:style>
    <style:style style:name="ListLabel_20_2" style:display-name="ListLabel 2" style:family="text">
      <style:text-properties fo:language="pt" fo:country="PT" style:language-asian="en" style:country-asian="US" style:language-complex="ar" style:country-complex="SA"/>
    </style:style>
    <style:style style:name="ListLabel_20_3" style:display-name="ListLabel 3" style:family="text">
      <style:text-properties fo:language="pt" fo:country="PT" style:language-asian="en" style:country-asian="US" style:language-complex="ar" style:country-complex="SA"/>
    </style:style>
    <style:style style:name="ListLabel_20_4" style:display-name="ListLabel 4" style:family="text">
      <style:text-properties fo:language="pt" fo:country="PT" style:language-asian="en" style:country-asian="US" style:language-complex="ar" style:country-complex="SA"/>
    </style:style>
    <style:style style:name="ListLabel_20_5" style:display-name="ListLabel 5" style:family="text">
      <style:text-properties fo:language="pt" fo:country="PT" style:language-asian="en" style:country-asian="US" style:language-complex="ar" style:country-complex="SA"/>
    </style:style>
    <style:style style:name="ListLabel_20_6" style:display-name="ListLabel 6" style:family="text">
      <style:text-properties fo:language="pt" fo:country="PT" style:language-asian="en" style:country-asian="US" style:language-complex="ar" style:country-complex="SA"/>
    </style:style>
    <style:style style:name="ListLabel_20_7" style:display-name="ListLabel 7" style:family="text">
      <style:text-properties fo:language="pt" fo:country="PT" style:language-asian="en" style:country-asian="US" style:language-complex="ar" style:country-complex="SA"/>
    </style:style>
    <style:style style:name="ListLabel_20_8" style:display-name="ListLabel 8" style:family="text">
      <style:text-properties fo:language="pt" fo:country="PT" style:language-asian="en" style:country-asian="US" style:language-complex="ar" style:country-complex="SA"/>
    </style:style>
    <style:style style:name="ListLabel_20_9" style:display-name="ListLabel 9" style:family="text">
      <style:text-properties fo:language="pt" fo:country="PT" style:language-asian="en" style:country-asian="US" style:language-complex="ar" style:country-complex="SA"/>
    </style:style>
    <style:style style:name="ListLabel_20_10" style:display-name="ListLabel 10" style:family="text">
      <style:text-properties style:font-name="Arial" fo:font-family="Arial" style:font-family-generic="swiss" style:font-pitch="variable" fo:font-size="4.5pt" fo:letter-spacing="-0.0008in" fo:language="pt" fo:country="PT" fo:font-style="normal" fo:font-weight="normal" style:font-name-asian="Arial1" style:font-family-asian="Arial" style:font-family-generic-asian="system" style:font-pitch-asian="variable" style:font-size-asian="4.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4.5pt" style:language-complex="ar" style:country-complex="SA" style:font-style-complex="normal" style:font-weight-complex="normal" style:text-scale="107%"/>
    </style:style>
    <style:style style:name="ListLabel_20_11" style:display-name="ListLabel 11" style:family="text">
      <style:text-properties fo:language="pt" fo:country="PT" style:language-asian="en" style:country-asian="US" style:language-complex="ar" style:country-complex="SA"/>
    </style:style>
    <style:style style:name="ListLabel_20_12" style:display-name="ListLabel 12" style:family="text">
      <style:text-properties fo:language="pt" fo:country="PT" style:language-asian="en" style:country-asian="US" style:language-complex="ar" style:country-complex="SA"/>
    </style:style>
    <style:style style:name="ListLabel_20_13" style:display-name="ListLabel 13" style:family="text">
      <style:text-properties fo:language="pt" fo:country="PT" style:language-asian="en" style:country-asian="US" style:language-complex="ar" style:country-complex="SA"/>
    </style:style>
    <style:style style:name="ListLabel_20_14" style:display-name="ListLabel 14" style:family="text">
      <style:text-properties fo:language="pt" fo:country="PT" style:language-asian="en" style:country-asian="US" style:language-complex="ar" style:country-complex="SA"/>
    </style:style>
    <style:style style:name="ListLabel_20_15" style:display-name="ListLabel 15" style:family="text">
      <style:text-properties fo:language="pt" fo:country="PT" style:language-asian="en" style:country-asian="US" style:language-complex="ar" style:country-complex="SA"/>
    </style:style>
    <style:style style:name="ListLabel_20_16" style:display-name="ListLabel 16" style:family="text">
      <style:text-properties fo:language="pt" fo:country="PT" style:language-asian="en" style:country-asian="US" style:language-complex="ar" style:country-complex="SA"/>
    </style:style>
    <style:style style:name="ListLabel_20_17" style:display-name="ListLabel 17" style:family="text">
      <style:text-properties fo:language="pt" fo:country="PT" style:language-asian="en" style:country-asian="US" style:language-complex="ar" style:country-complex="SA"/>
    </style:style>
    <style:style style:name="ListLabel_20_18" style:display-name="ListLabel 18" style:family="text">
      <style:text-properties fo:language="pt" fo:country="PT" style:language-asian="en" style:country-asian="US" style:language-complex="ar" style:country-complex="SA"/>
    </style:style>
    <style:style style:name="ListLabel_20_19" style:display-name="ListLabel 19" style:family="text">
      <style:text-properties style:font-name="Arial" fo:font-family="Arial" style:font-family-generic="swiss" style:font-pitch="variable" fo:font-size="4.5pt" fo:letter-spacing="normal" fo:language="pt" fo:country="PT" fo:font-style="normal" fo:font-weight="normal" style:font-name-asian="Arial1" style:font-family-asian="Arial" style:font-family-generic-asian="system" style:font-pitch-asian="variable" style:font-size-asian="4.5pt" style:language-asian="en" style:country-asian="US" style:font-style-asian="normal" style:font-weight-asian="normal" style:font-name-complex="Arial1" style:font-family-complex="Arial" style:font-family-generic-complex="system" style:font-pitch-complex="variable" style:font-size-complex="4.5pt" style:language-complex="ar" style:country-complex="SA" style:font-style-complex="normal" style:font-weight-complex="normal" style:text-scale="107%"/>
    </style:style>
    <style:style style:name="ListLabel_20_20" style:display-name="ListLabel 20" style:family="text">
      <style:text-properties fo:language="pt" fo:country="PT" style:language-asian="en" style:country-asian="US" style:language-complex="ar" style:country-complex="SA"/>
    </style:style>
    <style:style style:name="ListLabel_20_21" style:display-name="ListLabel 21" style:family="text">
      <style:text-properties fo:language="pt" fo:country="PT" style:language-asian="en" style:country-asian="US" style:language-complex="ar" style:country-complex="SA"/>
    </style:style>
    <style:style style:name="ListLabel_20_22" style:display-name="ListLabel 22" style:family="text">
      <style:text-properties fo:language="pt" fo:country="PT" style:language-asian="en" style:country-asian="US" style:language-complex="ar" style:country-complex="SA"/>
    </style:style>
    <style:style style:name="ListLabel_20_23" style:display-name="ListLabel 23" style:family="text">
      <style:text-properties fo:language="pt" fo:country="PT" style:language-asian="en" style:country-asian="US" style:language-complex="ar" style:country-complex="SA"/>
    </style:style>
    <style:style style:name="ListLabel_20_24" style:display-name="ListLabel 24" style:family="text">
      <style:text-properties fo:language="pt" fo:country="PT" style:language-asian="en" style:country-asian="US" style:language-complex="ar" style:country-complex="SA"/>
    </style:style>
    <style:style style:name="ListLabel_20_25" style:display-name="ListLabel 25" style:family="text">
      <style:text-properties fo:language="pt" fo:country="PT" style:language-asian="en" style:country-asian="US" style:language-complex="ar" style:country-complex="SA"/>
    </style:style>
    <style:style style:name="ListLabel_20_26" style:display-name="ListLabel 26" style:family="text">
      <style:text-properties fo:language="pt" fo:country="PT" style:language-asian="en" style:country-asian="US" style:language-complex="ar" style:country-complex="SA"/>
    </style:style>
    <style:style style:name="ListLabel_20_27" style:display-name="ListLabel 27" style:family="text">
      <style:text-properties fo:language="pt" fo:country="PT" style:language-asian="en" style:country-asian="US" style:language-complex="ar" style:country-complex="SA"/>
    </style:style>
    <style:style style:name="ListLabel_20_28" style:display-name="ListLabel 28" style:family="text">
      <style:text-properties style:font-name="Arial" fo:font-family="Arial" style:font-family-generic="swiss" style:font-pitch="variable" fo:font-size="7pt" fo:letter-spacing="-0.0008in" fo:language="pt" fo:country="PT" fo:font-style="normal" fo:font-weight="bold" style:font-name-asian="Arial1" style:font-family-asian="Arial" style:font-family-generic-asian="system" style:font-pitch-asian="variable" style:font-size-asian="7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7pt" style:language-complex="ar" style:country-complex="SA" style:font-style-complex="normal" style:font-weight-complex="bold" style:text-scale="104%"/>
    </style:style>
    <style:style style:name="ListLabel_20_29" style:display-name="ListLabel 29" style:family="text">
      <style:text-properties fo:language="pt" fo:country="PT" style:language-asian="en" style:country-asian="US" style:language-complex="ar" style:country-complex="SA"/>
    </style:style>
    <style:style style:name="ListLabel_20_30" style:display-name="ListLabel 30" style:family="text">
      <style:text-properties fo:language="pt" fo:country="PT" style:language-asian="en" style:country-asian="US" style:language-complex="ar" style:country-complex="SA"/>
    </style:style>
    <style:style style:name="ListLabel_20_31" style:display-name="ListLabel 31" style:family="text">
      <style:text-properties fo:language="pt" fo:country="PT" style:language-asian="en" style:country-asian="US" style:language-complex="ar" style:country-complex="SA"/>
    </style:style>
    <style:style style:name="ListLabel_20_32" style:display-name="ListLabel 32" style:family="text">
      <style:text-properties fo:language="pt" fo:country="PT" style:language-asian="en" style:country-asian="US" style:language-complex="ar" style:country-complex="SA"/>
    </style:style>
    <style:style style:name="ListLabel_20_33" style:display-name="ListLabel 33" style:family="text">
      <style:text-properties fo:language="pt" fo:country="PT" style:language-asian="en" style:country-asian="US" style:language-complex="ar" style:country-complex="SA"/>
    </style:style>
    <style:style style:name="ListLabel_20_34" style:display-name="ListLabel 34" style:family="text">
      <style:text-properties fo:language="pt" fo:country="PT" style:language-asian="en" style:country-asian="US" style:language-complex="ar" style:country-complex="SA"/>
    </style:style>
    <style:style style:name="ListLabel_20_35" style:display-name="ListLabel 35" style:family="text">
      <style:text-properties fo:language="pt" fo:country="PT" style:language-asian="en" style:country-asian="US" style:language-complex="ar" style:country-complex="SA"/>
    </style:style>
    <style:style style:name="ListLabel_20_36" style:display-name="ListLabel 36" style:family="text">
      <style:text-properties fo:language="pt" fo:country="PT" style:language-asian="en" style:country-asian="US" style:language-complex="ar" style:country-complex="SA"/>
    </style:style>
    <style:style style:name="ListLabel_20_37" style:display-name="ListLabel 37" style:family="text">
      <style:text-properties style:font-name="Arial" fo:font-family="Arial" style:font-family-generic="swiss" style:font-pitch="variable" fo:font-size="7pt" fo:letter-spacing="-0.0008in" fo:language="pt" fo:country="PT" fo:font-style="normal" fo:font-weight="bold" style:font-name-asian="Arial1" style:font-family-asian="Arial" style:font-family-generic-asian="system" style:font-pitch-asian="variable" style:font-size-asian="7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7pt" style:language-complex="ar" style:country-complex="SA" style:font-style-complex="normal" style:font-weight-complex="bold" style:text-scale="104%"/>
    </style:style>
    <style:style style:name="ListLabel_20_38" style:display-name="ListLabel 38" style:family="text">
      <style:text-properties style:font-name="Arial" fo:font-family="Arial" style:font-family-generic="swiss" style:font-pitch="variable" fo:font-size="7pt" fo:letter-spacing="-0.0008in" fo:language="pt" fo:country="PT" fo:font-style="normal" fo:font-weight="bold" style:font-name-asian="Arial1" style:font-family-asian="Arial" style:font-family-generic-asian="system" style:font-pitch-asian="variable" style:font-size-asian="7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7pt" style:language-complex="ar" style:country-complex="SA" style:font-style-complex="normal" style:font-weight-complex="bold" style:text-scale="104%"/>
    </style:style>
    <style:style style:name="ListLabel_20_39" style:display-name="ListLabel 39" style:family="text">
      <style:text-properties fo:language="pt" fo:country="PT" style:language-asian="en" style:country-asian="US" style:language-complex="ar" style:country-complex="SA"/>
    </style:style>
    <style:style style:name="ListLabel_20_40" style:display-name="ListLabel 40" style:family="text">
      <style:text-properties fo:language="pt" fo:country="PT" style:language-asian="en" style:country-asian="US" style:language-complex="ar" style:country-complex="SA"/>
    </style:style>
    <style:style style:name="ListLabel_20_41" style:display-name="ListLabel 41" style:family="text">
      <style:text-properties fo:language="pt" fo:country="PT" style:language-asian="en" style:country-asian="US" style:language-complex="ar" style:country-complex="SA"/>
    </style:style>
    <style:style style:name="ListLabel_20_42" style:display-name="ListLabel 42" style:family="text">
      <style:text-properties fo:language="pt" fo:country="PT" style:language-asian="en" style:country-asian="US" style:language-complex="ar" style:country-complex="SA"/>
    </style:style>
    <style:style style:name="ListLabel_20_43" style:display-name="ListLabel 43" style:family="text">
      <style:text-properties fo:language="pt" fo:country="PT" style:language-asian="en" style:country-asian="US" style:language-complex="ar" style:country-complex="SA"/>
    </style:style>
    <style:style style:name="ListLabel_20_44" style:display-name="ListLabel 44" style:family="text">
      <style:text-properties fo:language="pt" fo:country="PT" style:language-asian="en" style:country-asian="US" style:language-complex="ar" style:country-complex="SA"/>
    </style:style>
    <style:style style:name="ListLabel_20_45" style:display-name="ListLabel 45" style:family="text">
      <style:text-properties fo:language="pt" fo:country="PT" style:language-asian="en" style:country-asian="US" style:language-complex="ar" style:country-complex="SA"/>
    </style:style>
    <style:style style:name="ListLabel_20_46" style:display-name="ListLabel 46" style:family="text">
      <style:text-properties fo:letter-spacing="normal" fo:language="pt" fo:country="PT" style:language-asian="en" style:country-asian="US" style:language-complex="ar" style:country-complex="SA" style:text-scale="103%"/>
    </style:style>
    <style:style style:name="ListLabel_20_47" style:display-name="ListLabel 47" style:family="text">
      <style:text-properties fo:language="pt" fo:country="PT" style:language-asian="en" style:country-asian="US" style:language-complex="ar" style:country-complex="SA"/>
    </style:style>
    <style:style style:name="ListLabel_20_48" style:display-name="ListLabel 48" style:family="text">
      <style:text-properties fo:language="pt" fo:country="PT" style:language-asian="en" style:country-asian="US" style:language-complex="ar" style:country-complex="SA"/>
    </style:style>
    <style:style style:name="ListLabel_20_49" style:display-name="ListLabel 49" style:family="text">
      <style:text-properties fo:language="pt" fo:country="PT" style:language-asian="en" style:country-asian="US" style:language-complex="ar" style:country-complex="SA"/>
    </style:style>
    <style:style style:name="ListLabel_20_50" style:display-name="ListLabel 50" style:family="text">
      <style:text-properties fo:language="pt" fo:country="PT" style:language-asian="en" style:country-asian="US" style:language-complex="ar" style:country-complex="SA"/>
    </style:style>
    <style:style style:name="ListLabel_20_51" style:display-name="ListLabel 51" style:family="text">
      <style:text-properties fo:language="pt" fo:country="PT" style:language-asian="en" style:country-asian="US" style:language-complex="ar" style:country-complex="SA"/>
    </style:style>
    <style:style style:name="ListLabel_20_52" style:display-name="ListLabel 52" style:family="text">
      <style:text-properties fo:language="pt" fo:country="PT" style:language-asian="en" style:country-asian="US" style:language-complex="ar" style:country-complex="SA"/>
    </style:style>
    <style:style style:name="ListLabel_20_53" style:display-name="ListLabel 53" style:family="text">
      <style:text-properties fo:language="pt" fo:country="PT" style:language-asian="en" style:country-asian="US" style:language-complex="ar" style:country-complex="SA"/>
    </style:style>
    <style:style style:name="ListLabel_20_54" style:display-name="ListLabel 54" style:family="text">
      <style:text-properties fo:language="pt" fo:country="PT" style:language-asian="en" style:country-asian="US" style:language-complex="ar" style:country-complex="SA"/>
    </style:style>
    <style:style style:name="ListLabel_20_55" style:display-name="ListLabel 55" style:family="text">
      <style:text-properties fo:letter-spacing="normal" fo:language="pt" fo:country="PT" style:language-asian="en" style:country-asian="US" style:language-complex="ar" style:country-complex="SA" style:text-scale="103%"/>
    </style:style>
    <style:style style:name="ListLabel_20_56" style:display-name="ListLabel 56" style:family="text">
      <style:text-properties fo:language="pt" fo:country="PT" style:language-asian="en" style:country-asian="US" style:language-complex="ar" style:country-complex="SA"/>
    </style:style>
    <style:style style:name="ListLabel_20_57" style:display-name="ListLabel 57" style:family="text">
      <style:text-properties fo:language="pt" fo:country="PT" style:language-asian="en" style:country-asian="US" style:language-complex="ar" style:country-complex="SA"/>
    </style:style>
    <style:style style:name="ListLabel_20_58" style:display-name="ListLabel 58" style:family="text">
      <style:text-properties fo:language="pt" fo:country="PT" style:language-asian="en" style:country-asian="US" style:language-complex="ar" style:country-complex="SA"/>
    </style:style>
    <style:style style:name="ListLabel_20_59" style:display-name="ListLabel 59" style:family="text">
      <style:text-properties fo:language="pt" fo:country="PT" style:language-asian="en" style:country-asian="US" style:language-complex="ar" style:country-complex="SA"/>
    </style:style>
    <style:style style:name="ListLabel_20_60" style:display-name="ListLabel 60" style:family="text">
      <style:text-properties fo:language="pt" fo:country="PT" style:language-asian="en" style:country-asian="US" style:language-complex="ar" style:country-complex="SA"/>
    </style:style>
    <style:style style:name="ListLabel_20_61" style:display-name="ListLabel 61" style:family="text">
      <style:text-properties fo:language="pt" fo:country="PT" style:language-asian="en" style:country-asian="US" style:language-complex="ar" style:country-complex="SA"/>
    </style:style>
    <style:style style:name="ListLabel_20_62" style:display-name="ListLabel 62" style:family="text">
      <style:text-properties fo:language="pt" fo:country="PT" style:language-asian="en" style:country-asian="US" style:language-complex="ar" style:country-complex="SA"/>
    </style:style>
    <style:style style:name="ListLabel_20_63" style:display-name="ListLabel 63" style:family="text">
      <style:text-properties fo:language="pt" fo:country="PT" style:language-asian="en" style:country-asian="US" style:language-complex="ar" style:country-complex="SA"/>
    </style:style>
    <style:style style:name="ListLabel_20_64" style:display-name="ListLabel 64" style:family="text">
      <style:text-properties fo:letter-spacing="normal" fo:language="pt" fo:country="PT" style:language-asian="en" style:country-asian="US" style:language-complex="ar" style:country-complex="SA" style:text-scale="101%"/>
    </style:style>
    <style:style style:name="ListLabel_20_65" style:display-name="ListLabel 65" style:family="text">
      <style:text-properties fo:letter-spacing="normal" fo:language="pt" fo:country="PT" style:language-asian="en" style:country-asian="US" style:language-complex="ar" style:country-complex="SA" style:text-scale="102%"/>
    </style:style>
    <style:style style:name="ListLabel_20_66" style:display-name="ListLabel 66" style:family="text">
      <style:text-properties fo:letter-spacing="normal" fo:language="pt" fo:country="PT" style:language-asian="en" style:country-asian="US" style:language-complex="ar" style:country-complex="SA" style:text-scale="101%"/>
    </style:style>
    <style:style style:name="ListLabel_20_67" style:display-name="ListLabel 67" style:family="text">
      <style:text-properties fo:language="pt" fo:country="PT" style:language-asian="en" style:country-asian="US" style:language-complex="ar" style:country-complex="SA"/>
    </style:style>
    <style:style style:name="ListLabel_20_68" style:display-name="ListLabel 68" style:family="text">
      <style:text-properties fo:language="pt" fo:country="PT" style:language-asian="en" style:country-asian="US" style:language-complex="ar" style:country-complex="SA"/>
    </style:style>
    <style:style style:name="ListLabel_20_69" style:display-name="ListLabel 69" style:family="text">
      <style:text-properties fo:language="pt" fo:country="PT" style:language-asian="en" style:country-asian="US" style:language-complex="ar" style:country-complex="SA"/>
    </style:style>
    <style:style style:name="ListLabel_20_70" style:display-name="ListLabel 70" style:family="text">
      <style:text-properties fo:language="pt" fo:country="PT" style:language-asian="en" style:country-asian="US" style:language-complex="ar" style:country-complex="SA"/>
    </style:style>
    <style:style style:name="ListLabel_20_71" style:display-name="ListLabel 71" style:family="text">
      <style:text-properties fo:language="pt" fo:country="PT" style:language-asian="en" style:country-asian="US" style:language-complex="ar" style:country-complex="SA"/>
    </style:style>
    <style:style style:name="ListLabel_20_72" style:display-name="ListLabel 72" style:family="text">
      <style:text-properties fo:language="pt" fo:country="PT" style:language-asian="en" style:country-asian="US" style:language-complex="ar" style:country-complex="SA"/>
    </style:style>
    <style:style style:name="ListLabel_20_73" style:display-name="ListLabel 73" style:family="text">
      <style:text-properties fo:color="#1a1a1a" style:font-name="Calibri1" fo:font-family="Calibri" style:font-family-generic="swiss" style:font-pitch="variable" fo:font-size="8.5pt" style:font-size-asian="8.5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ListLabel_20_74" style:display-name="ListLabel 74" style:family="text">
      <style:text-properties fo:color="#467885" style:font-name="Calibri1" fo:font-family="Calibri" style:font-family-generic="swiss" style:font-pitch="variable" fo:font-size="8.5pt" style:text-underline-style="solid" style:text-underline-width="auto" style:text-underline-color="#467885" fo:font-weight="bold" style:font-size-asian="8.5pt" style:font-weight-asian="bold"/>
    </style:style>
    <style:style style:name="ListLabel_20_75" style:display-name="ListLabel 75" style:family="text">
      <style:text-properties style:font-name="Calibri1" fo:font-family="Calibri" style:font-family-generic="swiss" style:font-pitch="variable" fo:font-size="8.5pt" style:text-underline-style="none" fo:font-weight="bold" style:font-size-asian="8.5pt" style:font-weight-asian="bold"/>
    </style:style>
    <style:style style:name="ListLabel_20_76" style:display-name="ListLabel 76" style:family="text">
      <style:text-properties fo:color="#467885" style:font-name="Calibri1" fo:font-family="Calibri" style:font-family-generic="swiss" style:font-pitch="variable" fo:font-size="8.5pt" style:text-underline-style="solid" style:text-underline-width="auto" style:text-underline-color="#467885" fo:font-weight="bold" style:font-size-asian="8.5pt" style:font-weight-asian="bold"/>
    </style:style>
    <style:style style:name="ListLabel_20_77" style:display-name="ListLabel 77" style:family="text">
      <style:text-properties fo:color="#467885" style:font-name="Calibri1" fo:font-family="Calibri" style:font-family-generic="swiss" style:font-pitch="variable" fo:font-size="8.5pt" style:text-underline-style="solid" style:text-underline-width="auto" style:text-underline-color="#467885" style:font-size-asian="8.5pt"/>
    </style:style>
    <style:style style:name="ListLabel_20_78" style:display-name="ListLabel 78" style:family="text">
      <style:text-properties fo:color="#1a1a1a" style:font-name="Calibri1" fo:font-family="Calibri" style:font-family-generic="swiss" style:font-pitch="variable" fo:font-size="8.5pt" style:font-size-asian="8.5pt"/>
    </style:style>
    <style:style style:name="ListLabel_20_79" style:display-name="ListLabel 79" style:family="text">
      <style:text-properties fo:color="#467885" style:font-name="Calibri1" fo:font-family="Calibri" style:font-family-generic="swiss" style:font-pitch="variable" fo:font-size="8.5pt" style:text-underline-style="solid" style:text-underline-width="auto" style:text-underline-color="#467885" fo:font-weight="bold" style:font-size-asian="8.5pt" style:font-weight-asian="bold"/>
    </style:style>
    <style:style style:name="ListLabel_20_80" style:display-name="ListLabel 80" style:family="text">
      <style:text-properties fo:color="#467885" style:font-name="Calibri1" fo:font-family="Calibri" style:font-family-generic="swiss" style:font-pitch="variable" fo:font-size="8.5pt" style:text-underline-style="solid" style:text-underline-width="auto" style:text-underline-color="#467885" fo:font-weight="bold" style:font-size-asian="8.5pt" style:font-weight-asian="bold"/>
    </style:style>
    <style:style style:name="ListLabel_20_81" style:display-name="ListLabel 81" style:family="text">
      <style:text-properties fo:color="#467885" style:font-name="Calibri1" fo:font-family="Calibri" style:font-family-generic="swiss" style:font-pitch="variable" fo:font-size="8.5pt" style:text-underline-style="solid" style:text-underline-width="auto" style:text-underline-color="#467885" style:font-size-asian="8.5pt"/>
    </style:style>
    <style:style style:name="ListLabel_20_82" style:display-name="ListLabel 82" style:family="text">
      <style:text-properties fo:font-size="4.5pt" style:font-size-asian="4.5pt" style:text-scale="105%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1" style:num-suffix="-" style:num-format="I">
        <style:list-level-properties text:list-level-position-and-space-mode="label-alignment">
          <style:list-level-label-alignment text:label-followed-by="listtab" fo:text-indent="-0.1846in" fo:margin-left="1.9811in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1846in" fo:margin-left="2.5744in"/>
        </style:list-level-properties>
      </text:list-level-style-bullet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1846in" fo:margin-left="3.1634in"/>
        </style:list-level-properties>
      </text:list-level-style-bullet>
      <text:list-level-style-bullet text:level="4" text:style-name="ListLabel_20_4" style:num-suffix="•" text:bullet-char="•">
        <style:list-level-properties text:list-level-position-and-space-mode="label-alignment">
          <style:list-level-label-alignment text:label-followed-by="listtab" fo:text-indent="-0.1846in" fo:margin-left="3.752in"/>
        </style:list-level-properties>
      </text:list-level-style-bullet>
      <text:list-level-style-bullet text:level="5" text:style-name="ListLabel_20_5" style:num-suffix="•" text:bullet-char="•">
        <style:list-level-properties text:list-level-position-and-space-mode="label-alignment">
          <style:list-level-label-alignment text:label-followed-by="listtab" fo:text-indent="-0.1846in" fo:margin-left="4.3409in"/>
        </style:list-level-properties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1846in" fo:margin-left="4.9299in"/>
        </style:list-level-properties>
      </text:list-level-style-bullet>
      <text:list-level-style-bullet text:level="7" text:style-name="ListLabel_20_7" style:num-suffix="•" text:bullet-char="•">
        <style:list-level-properties text:list-level-position-and-space-mode="label-alignment">
          <style:list-level-label-alignment text:label-followed-by="listtab" fo:text-indent="-0.1846in" fo:margin-left="5.5189in"/>
        </style:list-level-properties>
      </text:list-level-style-bullet>
      <text:list-level-style-bullet text:level="8" text:style-name="ListLabel_20_8" style:num-suffix="•" text:bullet-char="•">
        <style:list-level-properties text:list-level-position-and-space-mode="label-alignment">
          <style:list-level-label-alignment text:label-followed-by="listtab" fo:text-indent="-0.1846in" fo:margin-left="6.1075in"/>
        </style:list-level-properties>
      </text:list-level-style-bullet>
      <text:list-level-style-bullet text:level="9" text:style-name="ListLabel_20_9" style:num-suffix="•" text:bullet-char="•">
        <style:list-level-properties text:list-level-position-and-space-mode="label-alignment">
          <style:list-level-label-alignment text:label-followed-by="listtab" fo:text-indent="-0.1846in" fo:margin-left="6.696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10" style:num-suffix=")" style:num-format="a" style:num-letter-sync="true" text:start-value="8">
        <style:list-level-properties text:list-level-position-and-space-mode="label-alignment">
          <style:list-level-label-alignment text:label-followed-by="listtab" fo:text-indent="-0.0925in" fo:margin-left="0.052in"/>
        </style:list-level-properties>
      </text:list-level-style-number>
      <text:list-level-style-bullet text:level="2" text:style-name="ListLabel_20_11" style:num-suffix="•" text:bullet-char="•">
        <style:list-level-properties text:list-level-position-and-space-mode="label-alignment">
          <style:list-level-label-alignment text:label-followed-by="listtab" fo:text-indent="-0.0925in" fo:margin-left="0.2291in"/>
        </style:list-level-properties>
      </text:list-level-style-bullet>
      <text:list-level-style-bullet text:level="3" text:style-name="ListLabel_20_12" style:num-suffix="•" text:bullet-char="•">
        <style:list-level-properties text:list-level-position-and-space-mode="label-alignment">
          <style:list-level-label-alignment text:label-followed-by="listtab" fo:text-indent="-0.0925in" fo:margin-left="0.4028in"/>
        </style:list-level-properties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text-indent="-0.0925in" fo:margin-left="0.5772in"/>
        </style:list-level-properties>
      </text:list-level-style-bullet>
      <text:list-level-style-bullet text:level="5" text:style-name="ListLabel_20_14" style:num-suffix="•" text:bullet-char="•">
        <style:list-level-properties text:list-level-position-and-space-mode="label-alignment">
          <style:list-level-label-alignment text:label-followed-by="listtab" fo:text-indent="-0.0925in" fo:margin-left="0.7508in"/>
        </style:list-level-properties>
      </text:list-level-style-bullet>
      <text:list-level-style-bullet text:level="6" text:style-name="ListLabel_20_15" style:num-suffix="•" text:bullet-char="•">
        <style:list-level-properties text:list-level-position-and-space-mode="label-alignment">
          <style:list-level-label-alignment text:label-followed-by="listtab" fo:text-indent="-0.0925in" fo:margin-left="0.9252in"/>
        </style:list-level-properties>
      </text:list-level-style-bullet>
      <text:list-level-style-bullet text:level="7" text:style-name="ListLabel_20_16" style:num-suffix="•" text:bullet-char="•">
        <style:list-level-properties text:list-level-position-and-space-mode="label-alignment">
          <style:list-level-label-alignment text:label-followed-by="listtab" fo:text-indent="-0.0925in" fo:margin-left="1.0984in"/>
        </style:list-level-properties>
      </text:list-level-style-bullet>
      <text:list-level-style-bullet text:level="8" text:style-name="ListLabel_20_17" style:num-suffix="•" text:bullet-char="•">
        <style:list-level-properties text:list-level-position-and-space-mode="label-alignment">
          <style:list-level-label-alignment text:label-followed-by="listtab" fo:text-indent="-0.0925in" fo:margin-left="1.272in"/>
        </style:list-level-properties>
      </text:list-level-style-bullet>
      <text:list-level-style-bullet text:level="9" text:style-name="ListLabel_20_18" style:num-suffix="•" text:bullet-char="•">
        <style:list-level-properties text:list-level-position-and-space-mode="label-alignment">
          <style:list-level-label-alignment text:label-followed-by="listtab" fo:text-indent="-0.0925in" fo:margin-left="1.446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19" style:num-suffix=")" style:num-format="a" style:num-letter-sync="true">
        <style:list-level-properties text:list-level-position-and-space-mode="label-alignment">
          <style:list-level-label-alignment text:label-followed-by="listtab" fo:text-indent="-0.0791in" fo:margin-left="0.1492in"/>
        </style:list-level-properties>
      </text:list-level-style-number>
      <text:list-level-style-bullet text:level="2" text:style-name="ListLabel_20_20" style:num-suffix="•" text:bullet-char="•">
        <style:list-level-properties text:list-level-position-and-space-mode="label-alignment">
          <style:list-level-label-alignment text:label-followed-by="listtab" fo:text-indent="-0.0791in" fo:margin-left="0.3165in"/>
        </style:list-level-properties>
      </text:list-level-style-bullet>
      <text:list-level-style-bullet text:level="3" text:style-name="ListLabel_20_21" style:num-suffix="•" text:bullet-char="•">
        <style:list-level-properties text:list-level-position-and-space-mode="label-alignment">
          <style:list-level-label-alignment text:label-followed-by="listtab" fo:text-indent="-0.0791in" fo:margin-left="0.4807in"/>
        </style:list-level-properties>
      </text:list-level-style-bullet>
      <text:list-level-style-bullet text:level="4" text:style-name="ListLabel_20_22" style:num-suffix="•" text:bullet-char="•">
        <style:list-level-properties text:list-level-position-and-space-mode="label-alignment">
          <style:list-level-label-alignment text:label-followed-by="listtab" fo:text-indent="-0.0791in" fo:margin-left="0.6453in"/>
        </style:list-level-properties>
      </text:list-level-style-bullet>
      <text:list-level-style-bullet text:level="5" text:style-name="ListLabel_20_23" style:num-suffix="•" text:bullet-char="•">
        <style:list-level-properties text:list-level-position-and-space-mode="label-alignment">
          <style:list-level-label-alignment text:label-followed-by="listtab" fo:text-indent="-0.0791in" fo:margin-left="0.8091in"/>
        </style:list-level-properties>
      </text:list-level-style-bullet>
      <text:list-level-style-bullet text:level="6" text:style-name="ListLabel_20_24" style:num-suffix="•" text:bullet-char="•">
        <style:list-level-properties text:list-level-position-and-space-mode="label-alignment">
          <style:list-level-label-alignment text:label-followed-by="listtab" fo:text-indent="-0.0791in" fo:margin-left="0.9736in"/>
        </style:list-level-properties>
      </text:list-level-style-bullet>
      <text:list-level-style-bullet text:level="7" text:style-name="ListLabel_20_25" style:num-suffix="•" text:bullet-char="•">
        <style:list-level-properties text:list-level-position-and-space-mode="label-alignment">
          <style:list-level-label-alignment text:label-followed-by="listtab" fo:text-indent="-0.0791in" fo:margin-left="1.1374in"/>
        </style:list-level-properties>
      </text:list-level-style-bullet>
      <text:list-level-style-bullet text:level="8" text:style-name="ListLabel_20_26" style:num-suffix="•" text:bullet-char="•">
        <style:list-level-properties text:list-level-position-and-space-mode="label-alignment">
          <style:list-level-label-alignment text:label-followed-by="listtab" fo:text-indent="-0.0791in" fo:margin-left="1.3016in"/>
        </style:list-level-properties>
      </text:list-level-style-bullet>
      <text:list-level-style-bullet text:level="9" text:style-name="ListLabel_20_27" style:num-suffix="•" text:bullet-char="•">
        <style:list-level-properties text:list-level-position-and-space-mode="label-alignment">
          <style:list-level-label-alignment text:label-followed-by="listtab" fo:text-indent="-0.0791in" fo:margin-left="1.4661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28" style:num-suffix=")" style:num-format="a" style:num-letter-sync="true">
        <style:list-level-properties text:list-level-position-and-space-mode="label-alignment">
          <style:list-level-label-alignment text:label-followed-by="listtab" fo:text-indent="-0.1252in" fo:margin-left="1.5429in"/>
        </style:list-level-properties>
      </text:list-level-style-number>
      <text:list-level-style-bullet text:level="2" text:style-name="ListLabel_20_29" style:num-suffix="•" text:bullet-char="•">
        <style:list-level-properties text:list-level-position-and-space-mode="label-alignment">
          <style:list-level-label-alignment text:label-followed-by="listtab" fo:text-indent="-0.1252in" fo:margin-left="2.1744in"/>
        </style:list-level-properties>
      </text:list-level-style-bullet>
      <text:list-level-style-bullet text:level="3" text:style-name="ListLabel_20_30" style:num-suffix="•" text:bullet-char="•">
        <style:list-level-properties text:list-level-position-and-space-mode="label-alignment">
          <style:list-level-label-alignment text:label-followed-by="listtab" fo:text-indent="-0.1252in" fo:margin-left="2.8075in"/>
        </style:list-level-properties>
      </text:list-level-style-bullet>
      <text:list-level-style-bullet text:level="4" text:style-name="ListLabel_20_31" style:num-suffix="•" text:bullet-char="•">
        <style:list-level-properties text:list-level-position-and-space-mode="label-alignment">
          <style:list-level-label-alignment text:label-followed-by="listtab" fo:text-indent="-0.1252in" fo:margin-left="3.4409in"/>
        </style:list-level-properties>
      </text:list-level-style-bullet>
      <text:list-level-style-bullet text:level="5" text:style-name="ListLabel_20_32" style:num-suffix="•" text:bullet-char="•">
        <style:list-level-properties text:list-level-position-and-space-mode="label-alignment">
          <style:list-level-label-alignment text:label-followed-by="listtab" fo:text-indent="-0.1252in" fo:margin-left="4.0744in"/>
        </style:list-level-properties>
      </text:list-level-style-bullet>
      <text:list-level-style-bullet text:level="6" text:style-name="ListLabel_20_33" style:num-suffix="•" text:bullet-char="•">
        <style:list-level-properties text:list-level-position-and-space-mode="label-alignment">
          <style:list-level-label-alignment text:label-followed-by="listtab" fo:text-indent="-0.1252in" fo:margin-left="4.7075in"/>
        </style:list-level-properties>
      </text:list-level-style-bullet>
      <text:list-level-style-bullet text:level="7" text:style-name="ListLabel_20_34" style:num-suffix="•" text:bullet-char="•">
        <style:list-level-properties text:list-level-position-and-space-mode="label-alignment">
          <style:list-level-label-alignment text:label-followed-by="listtab" fo:text-indent="-0.1252in" fo:margin-left="5.3409in"/>
        </style:list-level-properties>
      </text:list-level-style-bullet>
      <text:list-level-style-bullet text:level="8" text:style-name="ListLabel_20_35" style:num-suffix="•" text:bullet-char="•">
        <style:list-level-properties text:list-level-position-and-space-mode="label-alignment">
          <style:list-level-label-alignment text:label-followed-by="listtab" fo:text-indent="-0.1252in" fo:margin-left="5.9744in"/>
        </style:list-level-properties>
      </text:list-level-style-bullet>
      <text:list-level-style-bullet text:level="9" text:style-name="ListLabel_20_36" style:num-suffix="•" text:bullet-char="•">
        <style:list-level-properties text:list-level-position-and-space-mode="label-alignment">
          <style:list-level-label-alignment text:label-followed-by="listtab" fo:text-indent="-0.1252in" fo:margin-left="6.607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37" style:num-suffix="." style:num-format="1">
        <style:list-level-properties text:list-level-position-and-space-mode="label-alignment">
          <style:list-level-label-alignment text:label-followed-by="listtab" fo:text-indent="-0.1138in" fo:margin-left="1.6571in"/>
        </style:list-level-properties>
      </text:list-level-style-number>
      <text:list-level-style-number text:level="2" text:style-name="ListLabel_20_38" style:num-suffix="." style:num-format="1" text:display-levels="2">
        <style:list-level-properties text:list-level-position-and-space-mode="label-alignment">
          <style:list-level-label-alignment text:label-followed-by="listtab" fo:text-indent="-0.2091in" fo:margin-left="1.5453in"/>
        </style:list-level-properties>
      </text:list-level-style-number>
      <text:list-level-style-bullet text:level="3" text:style-name="ListLabel_20_39" style:num-suffix="•" text:bullet-char="•">
        <style:list-level-properties text:list-level-position-and-space-mode="label-alignment">
          <style:list-level-label-alignment text:label-followed-by="listtab" fo:text-indent="-0.2091in" fo:margin-left="2.3437in"/>
        </style:list-level-properties>
      </text:list-level-style-bullet>
      <text:list-level-style-bullet text:level="4" text:style-name="ListLabel_20_40" style:num-suffix="•" text:bullet-char="•">
        <style:list-level-properties text:list-level-position-and-space-mode="label-alignment">
          <style:list-level-label-alignment text:label-followed-by="listtab" fo:text-indent="-0.2091in" fo:margin-left="3.0354in"/>
        </style:list-level-properties>
      </text:list-level-style-bullet>
      <text:list-level-style-bullet text:level="5" text:style-name="ListLabel_20_41" style:num-suffix="•" text:bullet-char="•">
        <style:list-level-properties text:list-level-position-and-space-mode="label-alignment">
          <style:list-level-label-alignment text:label-followed-by="listtab" fo:text-indent="-0.2091in" fo:margin-left="3.7264in"/>
        </style:list-level-properties>
      </text:list-level-style-bullet>
      <text:list-level-style-bullet text:level="6" text:style-name="ListLabel_20_42" style:num-suffix="•" text:bullet-char="•">
        <style:list-level-properties text:list-level-position-and-space-mode="label-alignment">
          <style:list-level-label-alignment text:label-followed-by="listtab" fo:text-indent="-0.2091in" fo:margin-left="4.4181in"/>
        </style:list-level-properties>
      </text:list-level-style-bullet>
      <text:list-level-style-bullet text:level="7" text:style-name="ListLabel_20_43" style:num-suffix="•" text:bullet-char="•">
        <style:list-level-properties text:list-level-position-and-space-mode="label-alignment">
          <style:list-level-label-alignment text:label-followed-by="listtab" fo:text-indent="-0.2091in" fo:margin-left="5.1091in"/>
        </style:list-level-properties>
      </text:list-level-style-bullet>
      <text:list-level-style-bullet text:level="8" text:style-name="ListLabel_20_44" style:num-suffix="•" text:bullet-char="•">
        <style:list-level-properties text:list-level-position-and-space-mode="label-alignment">
          <style:list-level-label-alignment text:label-followed-by="listtab" fo:text-indent="-0.2091in" fo:margin-left="5.8008in"/>
        </style:list-level-properties>
      </text:list-level-style-bullet>
      <text:list-level-style-bullet text:level="9" text:style-name="ListLabel_20_45" style:num-suffix="•" text:bullet-char="•">
        <style:list-level-properties text:list-level-position-and-space-mode="label-alignment">
          <style:list-level-label-alignment text:label-followed-by="listtab" fo:text-indent="-0.2091in" fo:margin-left="6.4917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46" style:num-format="I">
        <style:list-level-properties text:list-level-position-and-space-mode="label-alignment">
          <style:list-level-label-alignment text:label-followed-by="listtab" fo:text-indent="-0.1311in" fo:margin-left="1.5752in"/>
        </style:list-level-properties>
      </text:list-level-style-number>
      <text:list-level-style-bullet text:level="2" text:style-name="ListLabel_20_47" style:num-suffix="•" text:bullet-char="•">
        <style:list-level-properties text:list-level-position-and-space-mode="label-alignment">
          <style:list-level-label-alignment text:label-followed-by="listtab" fo:text-indent="-0.1311in" fo:margin-left="2.1992in"/>
        </style:list-level-properties>
      </text:list-level-style-bullet>
      <text:list-level-style-bullet text:level="3" text:style-name="ListLabel_20_48" style:num-suffix="•" text:bullet-char="•">
        <style:list-level-properties text:list-level-position-and-space-mode="label-alignment">
          <style:list-level-label-alignment text:label-followed-by="listtab" fo:text-indent="-0.1311in" fo:margin-left="2.8299in"/>
        </style:list-level-properties>
      </text:list-level-style-bullet>
      <text:list-level-style-bullet text:level="4" text:style-name="ListLabel_20_49" style:num-suffix="•" text:bullet-char="•">
        <style:list-level-properties text:list-level-position-and-space-mode="label-alignment">
          <style:list-level-label-alignment text:label-followed-by="listtab" fo:text-indent="-0.1311in" fo:margin-left="3.4602in"/>
        </style:list-level-properties>
      </text:list-level-style-bullet>
      <text:list-level-style-bullet text:level="5" text:style-name="ListLabel_20_50" style:num-suffix="•" text:bullet-char="•">
        <style:list-level-properties text:list-level-position-and-space-mode="label-alignment">
          <style:list-level-label-alignment text:label-followed-by="listtab" fo:text-indent="-0.1311in" fo:margin-left="4.0909in"/>
        </style:list-level-properties>
      </text:list-level-style-bullet>
      <text:list-level-style-bullet text:level="6" text:style-name="ListLabel_20_51" style:num-suffix="•" text:bullet-char="•">
        <style:list-level-properties text:list-level-position-and-space-mode="label-alignment">
          <style:list-level-label-alignment text:label-followed-by="listtab" fo:text-indent="-0.1311in" fo:margin-left="4.7217in"/>
        </style:list-level-properties>
      </text:list-level-style-bullet>
      <text:list-level-style-bullet text:level="7" text:style-name="ListLabel_20_52" style:num-suffix="•" text:bullet-char="•">
        <style:list-level-properties text:list-level-position-and-space-mode="label-alignment">
          <style:list-level-label-alignment text:label-followed-by="listtab" fo:text-indent="-0.1311in" fo:margin-left="5.352in"/>
        </style:list-level-properties>
      </text:list-level-style-bullet>
      <text:list-level-style-bullet text:level="8" text:style-name="ListLabel_20_53" style:num-suffix="•" text:bullet-char="•">
        <style:list-level-properties text:list-level-position-and-space-mode="label-alignment">
          <style:list-level-label-alignment text:label-followed-by="listtab" fo:text-indent="-0.1311in" fo:margin-left="5.9827in"/>
        </style:list-level-properties>
      </text:list-level-style-bullet>
      <text:list-level-style-bullet text:level="9" text:style-name="ListLabel_20_54" style:num-suffix="•" text:bullet-char="•">
        <style:list-level-properties text:list-level-position-and-space-mode="label-alignment">
          <style:list-level-label-alignment text:label-followed-by="listtab" fo:text-indent="-0.1311in" fo:margin-left="6.6134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55" style:num-format="I">
        <style:list-level-properties text:list-level-position-and-space-mode="label-alignment">
          <style:list-level-label-alignment text:label-followed-by="listtab" fo:text-indent="-0.0929in" fo:margin-left="1.7972in"/>
        </style:list-level-properties>
      </text:list-level-style-number>
      <text:list-level-style-bullet text:level="2" text:style-name="ListLabel_20_56" style:num-suffix="•" text:bullet-char="•">
        <style:list-level-properties text:list-level-position-and-space-mode="label-alignment">
          <style:list-level-label-alignment text:label-followed-by="listtab" fo:text-indent="-0.0929in" fo:margin-left="2.3992in"/>
        </style:list-level-properties>
      </text:list-level-style-bullet>
      <text:list-level-style-bullet text:level="3" text:style-name="ListLabel_20_57" style:num-suffix="•" text:bullet-char="•">
        <style:list-level-properties text:list-level-position-and-space-mode="label-alignment">
          <style:list-level-label-alignment text:label-followed-by="listtab" fo:text-indent="-0.0929in" fo:margin-left="3.0075in"/>
        </style:list-level-properties>
      </text:list-level-style-bullet>
      <text:list-level-style-bullet text:level="4" text:style-name="ListLabel_20_58" style:num-suffix="•" text:bullet-char="•">
        <style:list-level-properties text:list-level-position-and-space-mode="label-alignment">
          <style:list-level-label-alignment text:label-followed-by="listtab" fo:text-indent="-0.0929in" fo:margin-left="3.6161in"/>
        </style:list-level-properties>
      </text:list-level-style-bullet>
      <text:list-level-style-bullet text:level="5" text:style-name="ListLabel_20_59" style:num-suffix="•" text:bullet-char="•">
        <style:list-level-properties text:list-level-position-and-space-mode="label-alignment">
          <style:list-level-label-alignment text:label-followed-by="listtab" fo:text-indent="-0.0929in" fo:margin-left="4.2244in"/>
        </style:list-level-properties>
      </text:list-level-style-bullet>
      <text:list-level-style-bullet text:level="6" text:style-name="ListLabel_20_60" style:num-suffix="•" text:bullet-char="•">
        <style:list-level-properties text:list-level-position-and-space-mode="label-alignment">
          <style:list-level-label-alignment text:label-followed-by="listtab" fo:text-indent="-0.0929in" fo:margin-left="4.8327in"/>
        </style:list-level-properties>
      </text:list-level-style-bullet>
      <text:list-level-style-bullet text:level="7" text:style-name="ListLabel_20_61" style:num-suffix="•" text:bullet-char="•">
        <style:list-level-properties text:list-level-position-and-space-mode="label-alignment">
          <style:list-level-label-alignment text:label-followed-by="listtab" fo:text-indent="-0.0929in" fo:margin-left="5.4409in"/>
        </style:list-level-properties>
      </text:list-level-style-bullet>
      <text:list-level-style-bullet text:level="8" text:style-name="ListLabel_20_62" style:num-suffix="•" text:bullet-char="•">
        <style:list-level-properties text:list-level-position-and-space-mode="label-alignment">
          <style:list-level-label-alignment text:label-followed-by="listtab" fo:text-indent="-0.0929in" fo:margin-left="6.0492in"/>
        </style:list-level-properties>
      </text:list-level-style-bullet>
      <text:list-level-style-bullet text:level="9" text:style-name="ListLabel_20_63" style:num-suffix="•" text:bullet-char="•">
        <style:list-level-properties text:list-level-position-and-space-mode="label-alignment">
          <style:list-level-label-alignment text:label-followed-by="listtab" fo:text-indent="-0.0929in" fo:margin-left="6.657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64" style:num-suffix="." style:num-format="1">
        <style:list-level-properties text:list-level-position-and-space-mode="label-alignment">
          <style:list-level-label-alignment text:label-followed-by="listtab" fo:text-indent="-0.1417in" fo:margin-left="1.3457in"/>
        </style:list-level-properties>
      </text:list-level-style-number>
      <text:list-level-style-number text:level="2" text:style-name="ListLabel_20_65" style:num-format="I">
        <style:list-level-properties text:list-level-position-and-space-mode="label-alignment">
          <style:list-level-label-alignment text:label-followed-by="listtab" fo:text-indent="-0.0783in" fo:margin-left="1.598in"/>
        </style:list-level-properties>
      </text:list-level-style-number>
      <text:list-level-style-number text:level="3" text:style-name="ListLabel_20_66" style:num-format="I">
        <style:list-level-properties text:list-level-position-and-space-mode="label-alignment">
          <style:list-level-label-alignment text:label-followed-by="listtab" fo:text-indent="-0.0917in" fo:margin-left="1.7681in"/>
        </style:list-level-properties>
      </text:list-level-style-number>
      <text:list-level-style-bullet text:level="4" text:style-name="ListLabel_20_67" style:num-suffix="•" text:bullet-char="•">
        <style:list-level-properties text:list-level-position-and-space-mode="label-alignment">
          <style:list-level-label-alignment text:label-followed-by="listtab" fo:text-indent="-0.0917in" fo:margin-left="2.5272in"/>
        </style:list-level-properties>
      </text:list-level-style-bullet>
      <text:list-level-style-bullet text:level="5" text:style-name="ListLabel_20_68" style:num-suffix="•" text:bullet-char="•">
        <style:list-level-properties text:list-level-position-and-space-mode="label-alignment">
          <style:list-level-label-alignment text:label-followed-by="listtab" fo:text-indent="-0.0917in" fo:margin-left="3.2909in"/>
        </style:list-level-properties>
      </text:list-level-style-bullet>
      <text:list-level-style-bullet text:level="6" text:style-name="ListLabel_20_69" style:num-suffix="•" text:bullet-char="•">
        <style:list-level-properties text:list-level-position-and-space-mode="label-alignment">
          <style:list-level-label-alignment text:label-followed-by="listtab" fo:text-indent="-0.0917in" fo:margin-left="4.0547in"/>
        </style:list-level-properties>
      </text:list-level-style-bullet>
      <text:list-level-style-bullet text:level="7" text:style-name="ListLabel_20_70" style:num-suffix="•" text:bullet-char="•">
        <style:list-level-properties text:list-level-position-and-space-mode="label-alignment">
          <style:list-level-label-alignment text:label-followed-by="listtab" fo:text-indent="-0.0917in" fo:margin-left="4.8189in"/>
        </style:list-level-properties>
      </text:list-level-style-bullet>
      <text:list-level-style-bullet text:level="8" text:style-name="ListLabel_20_71" style:num-suffix="•" text:bullet-char="•">
        <style:list-level-properties text:list-level-position-and-space-mode="label-alignment">
          <style:list-level-label-alignment text:label-followed-by="listtab" fo:text-indent="-0.0917in" fo:margin-left="5.5827in"/>
        </style:list-level-properties>
      </text:list-level-style-bullet>
      <text:list-level-style-bullet text:level="9" text:style-name="ListLabel_20_72" style:num-suffix="•" text:bullet-char="•">
        <style:list-level-properties text:list-level-position-and-space-mode="label-alignment">
          <style:list-level-label-alignment text:label-followed-by="listtab" fo:text-indent="-0.0917in" fo:margin-left="6.346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line-height="6%"/>
      <style:text-properties fo:font-size="10pt" style:font-size-asian="10pt"/>
    </style:style>
    <style:style style:name="MP2" style:family="paragraph" style:parent-style-name="Text_20_body">
      <style:paragraph-properties fo:line-height="6%"/>
      <style:text-properties fo:font-size="1pt" style:font-size-asian="1pt"/>
    </style:style>
    <style:style style:name="MP3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</style:style>
    <style:style style:name="MP4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MP5" style:family="paragraph" style:parent-style-name="Frame_20_contents">
      <style:paragraph-properties fo:margin-left="0.0138in" fo:margin-right="0in" fo:margin-top="0.0138in" fo:margin-bottom="0in" style:contextual-spacing="false" fo:line-height="0.1874in" fo:text-align="left" style:justify-single-word="false" fo:text-indent="0in" style:auto-text-indent="false"/>
    </style:style>
    <style:style style:name="MP6" style:family="paragraph" style:parent-style-name="Frame_20_contents">
      <style:paragraph-properties fo:margin-left="0.0138in" fo:margin-right="0in" fo:margin-top="0in" fo:margin-bottom="0in" style:contextual-spacing="false" fo:line-height="0.1874in" fo:text-align="left" style:justify-single-word="false" fo:text-indent="0in" style:auto-text-indent="false"/>
    </style:style>
    <style:style style:name="MP7" style:family="paragraph" style:parent-style-name="Frame_20_contents">
      <style:paragraph-properties fo:margin-left="0.0138in" fo:margin-right="0in" fo:margin-top="0.011in" fo:margin-bottom="0in" style:contextual-spacing="false" fo:text-align="left" style:justify-single-word="false" fo:text-indent="0in" style:auto-text-indent="false"/>
    </style:style>
    <style:style style:name="MP8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MT1" style:family="text">
      <style:text-properties fo:color="#40586f" style:font-name="Lato Black" fo:font-size="6pt" fo:font-weight="bold" style:font-size-asian="6pt" style:font-weight-asian="bold"/>
    </style:style>
    <style:style style:name="MT2" style:family="text">
      <style:text-properties fo:color="#40586f" style:font-name="Lato Black" fo:font-size="6pt" fo:letter-spacing="0.0134in" fo:font-weight="bold" style:font-size-asian="6pt" style:font-weight-asian="bold"/>
    </style:style>
    <style:style style:name="MT3" style:family="text">
      <style:text-properties fo:color="#40586f" style:font-name="Lato Black" fo:font-size="6pt" fo:letter-spacing="0.0083in" fo:font-weight="bold" style:font-size-asian="6pt" style:font-weight-asian="bold"/>
    </style:style>
    <style:style style:name="MT4" style:family="text">
      <style:text-properties fo:color="#40586f" style:font-name="Lato Black" fo:font-size="6pt" fo:letter-spacing="0.0098in" fo:font-weight="bold" style:font-size-asian="6pt" style:font-weight-asian="bold"/>
    </style:style>
    <style:style style:name="MT5" style:family="text">
      <style:text-properties fo:color="#40586f" style:font-name="Lato Black" fo:font-size="6pt" fo:letter-spacing="0.0138in" fo:font-weight="bold" style:font-size-asian="6pt" style:font-weight-asian="bold"/>
    </style:style>
    <style:style style:name="MT6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MT7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MT8" style:family="text">
      <style:text-properties fo:color="#ffffff" style:font-name="Source Sans Pro Semibold" fo:font-size="11pt" fo:font-weight="bold" style:font-size-asian="11pt" style:font-weight-asian="bold"/>
    </style:style>
    <style:style style:name="MT9" style:family="text">
      <style:text-properties fo:color="#ffffff" style:font-name="Source Sans Pro Semibold" fo:font-size="11pt" fo:letter-spacing="0.0091in" fo:font-weight="bold" style:font-size-asian="11pt" style:font-weight-asian="bold"/>
    </style:style>
    <style:style style:name="MT10" style:family="text">
      <style:text-properties fo:color="#ffffff" style:font-name="Source Sans Pro Semibold" fo:font-size="11pt" fo:letter-spacing="0.0098in" fo:font-weight="bold" style:font-size-asian="11pt" style:font-weight-asian="bold"/>
    </style:style>
    <style:style style:name="MT11" style:family="text">
      <style:text-properties fo:color="#ffffff" style:font-name="Source Sans Pro Semibold" fo:font-size="11pt" fo:letter-spacing="-0.0016in" fo:font-weight="bold" style:font-size-asian="11pt" style:font-weight-asian="bold"/>
    </style:style>
    <style:style style:name="MT12" style:family="text">
      <style:text-properties fo:color="#ffffff" style:font-name="Source Sans Pro Semibold" fo:font-size="11pt" fo:letter-spacing="0.0299in" fo:font-weight="bold" style:font-size-asian="11pt" style:font-weight-asian="bold"/>
    </style:style>
    <style:style style:name="MT13" style:family="text">
      <style:text-properties fo:color="#ffffff" style:font-name="Source Sans Pro" fo:font-size="10pt" style:font-size-asian="10pt"/>
    </style:style>
    <style:style style:name="MT14" style:family="text">
      <style:text-properties fo:color="#ffffff" style:font-name="Source Sans Pro" fo:font-size="10pt" fo:letter-spacing="-0.0008in" style:font-size-asian="10pt"/>
    </style:style>
    <style:style style:name="MT15" style:family="text">
      <style:text-properties fo:color="#ffffff" style:font-name="Source Sans Pro" fo:font-size="10pt" fo:letter-spacing="-0.0028in" style:font-size-asian="10pt"/>
    </style:style>
    <style:style style:name="MT16" style:family="text">
      <style:text-properties fo:color="#425970" fo:font-size="6pt" style:font-size-asian="6pt"/>
    </style:style>
    <style:style style:name="MT17" style:family="text">
      <style:text-properties fo:color="#647789" fo:font-size="6pt" style:font-size-asian="6pt"/>
    </style:style>
    <style:style style:name="MT18" style:family="text">
      <style:text-properties fo:color="#647789" fo:font-size="6pt" fo:letter-spacing="-0.0047in" style:font-size-asian="6pt"/>
    </style:style>
    <style:style style:name="MT19" style:family="text">
      <style:text-properties fo:color="#425970" fo:font-size="6pt" fo:letter-spacing="0.0055in" style:font-size-asian="6pt"/>
    </style:style>
    <style:style style:name="MT20" style:family="text">
      <style:text-properties fo:color="#425970" fo:font-size="6pt" fo:letter-spacing="-0.002in" style:font-size-asian="6pt"/>
    </style:style>
    <style:style style:name="MT21" style:family="text">
      <style:text-properties fo:color="#425970" fo:font-size="6pt" fo:letter-spacing="-0.0016in" style:font-size-asian="6pt"/>
    </style:style>
    <style:style style:name="MT22" style:family="text">
      <style:text-properties fo:color="#425970" fo:font-size="6pt" fo:font-weight="bold" style:font-size-asian="6pt" style:font-weight-asian="bold"/>
    </style:style>
    <style:style style:name="MT23" style:family="text">
      <style:text-properties fo:color="#647789" fo:font-size="6pt" fo:font-weight="bold" style:font-size-asian="6pt" style:font-weight-asian="bold"/>
    </style:style>
    <style:style style:name="MT24" style:family="text">
      <style:text-properties fo:color="#647789" fo:font-size="6pt" fo:letter-spacing="-0.0063in" fo:font-weight="bold" style:font-size-asian="6pt" style:font-weight-asian="bold"/>
    </style:style>
    <style:style style:name="MT25" style:family="text">
      <style:text-properties fo:color="#425970" fo:font-size="6pt" fo:letter-spacing="-0.0008in" fo:font-weight="bold" style:font-size-asian="6pt" style:font-weight-asian="bold"/>
    </style:style>
    <style:style style:name="MT26" style:family="text">
      <style:text-properties fo:color="#425970" fo:font-size="6pt" fo:letter-spacing="0.0016in" fo:font-weight="bold" style:font-size-asian="6pt" style:font-weight-asian="bold"/>
    </style:style>
    <style:style style:name="MT27" style:family="text">
      <style:text-properties fo:color="#425970" fo:font-size="6pt" fo:letter-spacing="-0.0047in" fo:font-weight="bold" style:font-size-asian="6pt" style:font-weight-asian="bold"/>
    </style:style>
    <style:style style:name="MT28" style:family="text">
      <style:text-properties fo:color="#425970" fo:font-size="6pt" fo:letter-spacing="-0.0016in" fo:font-weight="bold" style:font-size-asian="6pt" style:font-weight-asian="bold"/>
    </style:style>
    <style:style style:name="MT29" style:family="text">
      <style:text-properties fo:color="#ffffff" style:font-name="Source Sans Pro Semibold" fo:font-size="11pt" fo:letter-spacing="0.0346in" fo:font-weight="bold" style:font-size-asian="11pt" style:font-weight-asian="bold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textarea-vertical-align="top"/>
    </style:style>
    <style:style style:name="Mfr4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wrap-influence-on-position="once-concurrent" draw:textarea-vertical-align="top"/>
    </style:style>
    <style:page-layout style:name="Mpm1">
      <style:page-layout-properties fo:page-width="8.2681in" fo:page-height="11.6929in" style:num-format="1" style:print-orientation="portrait" fo:margin-top="0.2917in" fo:margin-bottom="0.1945in" fo:margin-left="0.3929in" fo:margin-right="0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in" fo:margin-bottom="0.9598in" fo:margin-left="0.3929in" fo:margin-right="0in" style:writing-mode="lr-tb" style:layout-grid-color="#c0c0c0" style:layout-grid-lines="26913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374in" fo:margin-left="0in" fo:margin-right="0in" fo:margin-top="0.098in" style:dynamic-spacing="true"/>
      </style:footer-style>
    </style:page-layout>
    <style:page-layout style:name="Mpm3">
      <style:page-layout-properties fo:page-width="8.2681in" fo:page-height="11.6929in" style:num-format="1" style:print-orientation="portrait" fo:margin-top="0.778in" fo:margin-bottom="0in" fo:margin-left="0.3929in" fo:margin-right="0in" style:writing-mode="lr-tb" style:layout-grid-color="#c0c0c0" style:layout-grid-lines="2723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4">
      <style:page-layout-properties fo:page-width="8.2681in" fo:page-height="11.6929in" style:num-format="1" style:print-orientation="portrait" fo:margin-top="1.3335in" fo:margin-bottom="0in" fo:margin-left="0.3929in" fo:margin-right="0in" style:writing-mode="lr-tb" style:layout-grid-color="#c0c0c0" style:layout-grid-lines="25819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5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342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752in" fo:margin-left="0in" fo:margin-right="0in" fo:margin-bottom="1.3362in" style:dynamic-spacing="true"/>
      </style:header-style>
      <style:footer-style>
        <style:header-footer-properties fo:min-height="1.0972in" fo:margin-left="0in" fo:margin-right="0in" fo:margin-top="1.0575in" style:dynamic-spacing="true"/>
      </style:footer-style>
    </style:page-layout>
    <style:page-layout style:name="Mpm6">
      <style:page-layout-properties fo:page-width="8.2681in" fo:page-height="11.6929in" style:num-format="1" style:print-orientation="portrait" fo:margin-top="0in" fo:margin-bottom="0.9626in" fo:margin-left="0.3929in" fo:margin-right="0in" style:writing-mode="lr-tb" style:layout-grid-color="#c0c0c0" style:layout-grid-lines="23456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61in" fo:margin-left="0in" fo:margin-right="0in" fo:margin-bottom="1.3217in" style:dynamic-spacing="true"/>
      </style:header-style>
      <style:footer-style>
        <style:header-footer-properties fo:min-height="0.1346in" fo:margin-left="0in" fo:margin-right="0in" fo:margin-top="0.0953in" style:dynamic-spacing="true"/>
      </style:footer-style>
    </style:page-layout>
    <style:page-layout style:name="Mpm7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3456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61in" fo:margin-left="0in" fo:margin-right="0in" fo:margin-bottom="1.3217in" style:dynamic-spacing="true"/>
      </style:header-style>
      <style:footer-style>
        <style:header-footer-properties fo:min-height="1.0972in" fo:margin-left="0in" fo:margin-right="0in" fo:margin-top="1.0575in" style:dynamic-spacing="true"/>
      </style:footer-style>
    </style:page-layout>
    <style:page-layout style:name="Mpm8">
      <style:page-layout-properties fo:page-width="8.2681in" fo:page-height="11.6929in" style:num-format="1" style:print-orientation="portrait" fo:margin-top="0in" fo:margin-bottom="0.9598in" fo:margin-left="0.3929in" fo:margin-right="0in" style:writing-mode="lr-tb" style:layout-grid-color="#c0c0c0" style:layout-grid-lines="2342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752in" fo:margin-left="0in" fo:margin-right="0in" fo:margin-bottom="1.3362in" style:dynamic-spacing="true"/>
      </style:header-style>
      <style:footer-style>
        <style:header-footer-properties fo:min-height="0.1374in" fo:margin-left="0in" fo:margin-right="0in" fo:margin-top="0.098in" style:dynamic-spacing="true"/>
      </style:footer-style>
    </style:page-layout>
    <style:page-layout style:name="Mpm9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9206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10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649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0693in" fo:margin-left="0in" fo:margin-right="0in" fo:margin-bottom="1.0299in" style:dynamic-spacing="true"/>
      </style:header-style>
      <style:footer-style>
        <style:header-footer-properties fo:min-height="0.1945in" fo:margin-left="0in" fo:margin-right="0in" fo:margin-top="0.154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footer>
        <text:p text:style-name="Footer"/>
      </style:footer>
      <style:footer-left>
        <text:p text:style-name="MP1"><draw:frame draw:style-name="Mfr1" draw:name="Image 16" text:anchor-type="char" svg:x="3.7902in" svg:y="10.5945in" svg:width="0.6866in" svg:height="0.6189in" draw:z-index="18"><draw:image xlink:href="Pictures/10000001000000840000007752069C51.png" xlink:type="simple" xlink:show="embed" xlink:actuate="onLoad" draw:mime-type="image/png"/></draw:frame><draw:frame draw:style-name="Mfr2" draw:name="Image81" text:anchor-type="char" svg:x="0.7736in" svg:y="10.8752in" svg:width="1.9181in" svg:height="0.128in" draw:z-index="145"><draw:image xlink:href="Pictures/10000001000000B80000000C00EA2F60.png" xlink:type="simple" xlink:show="embed" xlink:actuate="onLoad" draw:mime-type="image/png"/></draw:frame><draw:frame draw:style-name="Mfr2" draw:name="Image88" text:anchor-type="char" svg:x="7.3681in" svg:y="10.8752in" svg:width="0.1291in" svg:height="0.128in" draw:z-index="144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2" style:page-layout-name="Mpm3" draw:style-name="Mdp1">
      <style:footer>
        <text:p text:style-name="MP2"/>
      </style:footer>
      <style:footer-left>
        <text:p text:style-name="MP1"><draw:frame draw:style-name="Mfr1" draw:name="Image 16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" text:anchor-type="char" svg:x="7.3681in" svg:y="10.8752in" svg:width="0.1307in" svg:height="0.1283in"><draw:text-box><text:p text:style-name="MP4">02</text:p></draw:text-box></draw:frame><draw:frame draw:style-name="Mfr4" draw:name="Frame8" text:anchor-type="char" svg:x="7.3681in" svg:y="10.8752in" svg:width="0.1307in" svg:height="0.1283in"><draw:text-box><text:p text:style-name="MP4">02</text:p></draw:text-box></draw:frame><draw:frame draw:style-name="Mfr2" draw:name="Image25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62" text:anchor-type="char" svg:x="7.3681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3" style:page-layout-name="Mpm2" draw:style-name="Mdp1">
      <style:footer>
        <text:p text:style-name="MP2"/>
      </style:footer>
      <style:footer-left>
        <text:p text:style-name="MP1"><draw:frame draw:style-name="Mfr1" draw:name="Image 42" text:anchor-type="char" svg:x="3.7902in" svg:y="10.5945in" svg:width="0.6866in" svg:height="0.6189in" draw:z-index="19"><draw:image xlink:href="Pictures/10000001000000840000007752069C51.png" xlink:type="simple" xlink:show="embed" xlink:actuate="onLoad" draw:mime-type="image/png"/></draw:frame><draw:frame draw:style-name="Mfr2" draw:name="Image91" text:anchor-type="char" svg:x="0.7736in" svg:y="10.8752in" svg:width="1.9181in" svg:height="0.128in" draw:z-index="119"><draw:image xlink:href="Pictures/10000001000000B80000000C00EA2F60.png" xlink:type="simple" xlink:show="embed" xlink:actuate="onLoad" draw:mime-type="image/png"/></draw:frame><draw:frame draw:style-name="Mfr2" draw:name="Image92" text:anchor-type="char" svg:x="7.3681in" svg:y="10.8752in" svg:width="0.1291in" svg:height="0.128in" draw:z-index="118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4" style:page-layout-name="Mpm4" draw:style-name="Mdp1">
      <style:footer>
        <text:p text:style-name="MP2"/>
      </style:footer>
      <style:footer-left>
        <text:p text:style-name="MP1"><draw:frame draw:style-name="Mfr1" draw:name="Image 4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" text:anchor-type="char" svg:x="7.3681in" svg:y="10.8752in" svg:width="0.1307in" svg:height="0.1283in"><draw:text-box><text:p text:style-name="MP4">04</text:p></draw:text-box></draw:frame><draw:frame draw:style-name="Mfr4" draw:name="Frame15" text:anchor-type="char" svg:x="7.3681in" svg:y="10.8752in" svg:width="0.1307in" svg:height="0.1283in"><draw:text-box><text:p text:style-name="MP4">04</text:p></draw:text-box></draw:frame><draw:frame draw:style-name="Mfr2" draw:name="Image263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64" text:anchor-type="char" svg:x="7.3681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5" style:page-layout-name="Mpm2" draw:style-name="Mdp1">
      <style:footer>
        <text:p text:style-name="MP1"><draw:frame draw:style-name="Mfr1" draw:name="Image 65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2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1" text:anchor-type="char" svg:x="7.3252in" svg:y="10.8752in" svg:width="0.1307in" svg:height="0.1283in"><draw:text-box><text:p text:style-name="MP3"><text:span text:style-name="MT7">07</text:span><text:span text:style-name="MT7"/></text:p></draw:text-box></draw:frame><draw:frame draw:style-name="Mfr3" draw:name="Frame6" text:anchor-type="char" svg:x="7.3252in" svg:y="10.8752in" svg:width="0.1307in" svg:height="0.1283in"><draw:text-box><text:p text:style-name="MP4">07</text:p></draw:text-box></draw:frame><draw:frame draw:style-name="Mfr2" draw:name="Image25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56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62" text:anchor-type="char" svg:x="3.7902in" svg:y="10.5945in" svg:width="0.6866in" svg:height="0.6189in" draw:z-index="45"><draw:image xlink:href="Pictures/10000001000000840000007752069C51.png" xlink:type="simple" xlink:show="embed" xlink:actuate="onLoad" draw:mime-type="image/png"/></draw:frame><draw:frame draw:style-name="Mfr2" draw:name="Image94" text:anchor-type="char" svg:x="0.7736in" svg:y="10.8752in" svg:width="1.9181in" svg:height="0.128in" draw:z-index="121"><draw:image xlink:href="Pictures/10000001000000B80000000C00EA2F60.png" xlink:type="simple" xlink:show="embed" xlink:actuate="onLoad" draw:mime-type="image/png"/></draw:frame><draw:frame draw:style-name="Mfr2" draw:name="Image97" text:anchor-type="char" svg:x="7.3252in" svg:y="10.8752in" svg:width="0.1291in" svg:height="0.128in" draw:z-index="120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6" style:page-layout-name="Mpm5" draw:style-name="Mdp1">
      <style:header>
        <text:p text:style-name="MP1"><draw:frame draw:style-name="Mfr2" draw:name="Image98" text:anchor-type="char" svg:x="0.4925in" svg:y="0in" svg:width="7.7756in" svg:height="1.3874in" draw:z-index="133"><draw:image xlink:href="Pictures/10000001000002EA0000008525714CD2.png" xlink:type="simple" xlink:show="embed" xlink:actuate="onLoad" draw:mime-type="image/png"/></draw:frame><draw:frame draw:style-name="Mfr2" draw:name="Image100" text:anchor-type="char" svg:x="1.6811in" svg:y="0.5965in" svg:width="1.5984in" svg:height="0.4035in" draw:z-index="130"><draw:image xlink:href="Pictures/100000010000009900000026A14CA22C.png" xlink:type="simple" xlink:show="embed" xlink:actuate="onLoad" draw:mime-type="image/png"/></draw:frame><draw:frame draw:style-name="Mfr2" draw:name="Image101" text:anchor-type="char" svg:x="5.5709in" svg:y="0.7409in" svg:width="1.9236in" svg:height="0.2028in" draw:z-index="128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1" draw:name="Image 82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65 Copy 1" text:anchor-type="char" svg:x="3.7902in" svg:y="10.5945in" svg:width="0.6866in" svg:height="0.6189in" draw:z-index="61"><draw:image xlink:href="Pictures/10000001000000840000007752069C51.png" xlink:type="simple" xlink:show="embed" xlink:actuate="onLoad" draw:mime-type="image/png"/></draw:frame><draw:frame draw:style-name="Mfr2" draw:name="Image265" text:anchor-type="char" svg:x="0.7736in" svg:y="10.8752in" svg:width="1.9181in" svg:height="0.128in" draw:z-index="214"><draw:image xlink:href="Pictures/10000001000000B80000000C00EA2F60.png" xlink:type="simple" xlink:show="embed" xlink:actuate="onLoad" draw:mime-type="image/png"/></draw:frame><draw:frame draw:style-name="Mfr2" draw:name="Image269" text:anchor-type="char" svg:x="7.3252in" svg:y="10.8752in" svg:width="0.1291in" svg:height="0.128in" draw:z-index="213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6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" text:anchor-type="char" svg:x="7.3252in" svg:y="10.8752in" svg:width="0.1307in" svg:height="0.1283in"><draw:text-box><text:p text:style-name="MP4">06</text:p></draw:text-box></draw:frame><draw:frame draw:style-name="Mfr4" draw:name="Frame27" text:anchor-type="char" svg:x="7.3252in" svg:y="10.8752in" svg:width="0.1307in" svg:height="0.1283in"><draw:text-box><text:p text:style-name="MP4">06</text:p></draw:text-box></draw:frame><draw:frame draw:style-name="Mfr2" draw:name="Image270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71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7" style:page-layout-name="Mpm6" draw:style-name="Mdp1">
      <style:header>
        <text:p text:style-name="MP1"><draw:frame draw:style-name="Mfr3" draw:name="Frame1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6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72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73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74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1" draw:name="Image 82 Copy 1" text:anchor-type="char" svg:x="0.4937in" svg:y="0in" svg:width="7.7736in" svg:height="1.3681in" draw:z-index="112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86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3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1" text:anchor-type="char" svg:x="7.3252in" svg:y="10.8752in" svg:width="0.1307in" svg:height="0.1283in"><draw:text-box><text:p text:style-name="MP3"><text:span text:style-name="MT7">09</text:span><text:span text:style-name="MT7"/></text:p></draw:text-box></draw:frame><draw:frame draw:style-name="Mfr3" draw:name="Frame18" text:anchor-type="char" svg:x="7.3252in" svg:y="10.8752in" svg:width="0.1307in" svg:height="0.1283in"><draw:text-box><text:p text:style-name="MP4">09</text:p></draw:text-box></draw:frame><draw:frame draw:style-name="Mfr2" draw:name="Image25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54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83" text:anchor-type="char" svg:x="3.7965in" svg:y="10.5917in" svg:width="0.6945in" svg:height="0.6138in" draw:z-index="55"><draw:image xlink:href="Pictures/10000000000000D0000000B830B1DD11.jpg" xlink:type="simple" xlink:show="embed" xlink:actuate="onLoad" draw:mime-type="image/jpeg"/></draw:frame><draw:frame draw:style-name="Mfr2" draw:name="Image102" text:anchor-type="char" svg:x="0.7744in" svg:y="10.8756in" svg:width="1.9146in" svg:height="0.1217in" draw:z-index="155"><draw:image xlink:href="Pictures/10000001000000B70000000B07D9C1C2.png" xlink:type="simple" xlink:show="embed" xlink:actuate="onLoad" draw:mime-type="image/png"/></draw:frame><draw:frame draw:style-name="Mfr2" draw:name="Image103" text:anchor-type="char" svg:x="7.3252in" svg:y="10.8752in" svg:width="0.1291in" svg:height="0.128in" draw:z-index="151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8" style:page-layout-name="Mpm5" draw:style-name="Mdp1">
      <style:header>
        <text:p text:style-name="MP1"><draw:frame draw:style-name="Mfr2" draw:name="Image104" text:anchor-type="char" svg:x="0.4925in" svg:y="0in" svg:width="7.7756in" svg:height="1.3874in" draw:z-index="235"><draw:image xlink:href="Pictures/10000001000002EA0000008525714CD2.png" xlink:type="simple" xlink:show="embed" xlink:actuate="onLoad" draw:mime-type="image/png"/></draw:frame><draw:frame draw:style-name="Mfr2" draw:name="Image105" text:anchor-type="char" svg:x="1.6811in" svg:y="0.5965in" svg:width="1.5984in" svg:height="0.4035in" draw:z-index="233"><draw:image xlink:href="Pictures/100000010000009900000026A14CA22C.png" xlink:type="simple" xlink:show="embed" xlink:actuate="onLoad" draw:mime-type="image/png"/></draw:frame><draw:frame draw:style-name="Mfr2" draw:name="Image106" text:anchor-type="char" svg:x="5.5709in" svg:y="0.7409in" svg:width="1.9236in" svg:height="0.2028in" draw:z-index="23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1" draw:name="Image 95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86 Copy 1" text:anchor-type="char" svg:x="3.7902in" svg:y="10.5945in" svg:width="0.6866in" svg:height="0.6189in" draw:z-index="140"><draw:image xlink:href="Pictures/10000001000000840000007752069C51.png" xlink:type="simple" xlink:show="embed" xlink:actuate="onLoad" draw:mime-type="image/png"/></draw:frame><draw:frame draw:style-name="Mfr2" draw:name="Image275" text:anchor-type="char" svg:x="0.7736in" svg:y="10.8752in" svg:width="1.9181in" svg:height="0.128in" draw:z-index="240"><draw:image xlink:href="Pictures/10000001000000B80000000C00EA2F60.png" xlink:type="simple" xlink:show="embed" xlink:actuate="onLoad" draw:mime-type="image/png"/></draw:frame><draw:frame draw:style-name="Mfr2" draw:name="Image276" text:anchor-type="char" svg:x="7.3252in" svg:y="10.8752in" svg:width="0.1291in" svg:height="0.128in" draw:z-index="238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83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23" text:anchor-type="char" svg:x="0.7744in" svg:y="10.8756in" svg:width="1.9161in" svg:height="0.122in"><draw:text-box><text:p text:style-name="MP7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4" draw:name="Frame38" text:anchor-type="char" svg:x="0.7744in" svg:y="10.8756in" svg:width="1.9161in" svg:height="0.122in"><draw:text-box><text:p text:style-name="MP7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3" draw:name="Frame24" text:anchor-type="char" svg:x="7.3252in" svg:y="10.8752in" svg:width="0.1307in" svg:height="0.1283in"><draw:text-box><text:p text:style-name="MP4">08</text:p></draw:text-box></draw:frame><draw:frame draw:style-name="Mfr4" draw:name="Frame39" text:anchor-type="char" svg:x="7.3252in" svg:y="10.8752in" svg:width="0.1307in" svg:height="0.1283in"><draw:text-box><text:p text:style-name="MP4">08</text:p></draw:text-box></draw:frame><draw:frame draw:style-name="Mfr2" draw:name="Image277" text:anchor-type="char" svg:x="0.7744in" svg:y="10.8756in" svg:width="1.9146in" svg:height="0.1217in"><draw:image xlink:href="Pictures/10000001000000B70000000B07D9C1C2.png" xlink:type="simple" xlink:show="embed" xlink:actuate="onLoad" draw:mime-type="image/png"/></draw:frame><draw:frame draw:style-name="Mfr2" draw:name="Image278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9" style:page-layout-name="Mpm6" draw:style-name="Mdp1">
      <style:header>
        <text:p text:style-name="MP1"><draw:frame draw:style-name="Mfr3" draw:name="Frame2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4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4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81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82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83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1" draw:name="Image 95 Copy 1" text:anchor-type="char" svg:x="0.4937in" svg:y="0in" svg:width="7.7736in" svg:height="1.3681in" draw:z-index="116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99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4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43" text:anchor-type="char" svg:x="7.2972in" svg:y="10.8752in" svg:width="0.2in" svg:height="0.1283in"><draw:text-box><text:p text:style-name="MP8"><text:page-number text:select-page="current">11</text:page-number></text:p></draw:text-box></draw:frame><draw:frame draw:style-name="Mfr3" draw:name="Frame34" text:anchor-type="char" svg:x="7.2972in" svg:y="10.8752in" svg:width="0.2in" svg:height="0.1283in"><draw:text-box><text:p text:style-name="MP8"><text:page-number text:select-page="current">11</text:page-number></text:p></draw:text-box></draw:frame><draw:frame draw:style-name="Mfr2" draw:name="Image248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5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96" text:anchor-type="char" svg:x="3.7965in" svg:y="10.5917in" svg:width="0.6945in" svg:height="0.6138in" draw:z-index="39"><draw:image xlink:href="Pictures/10000000000000D0000000B830B1DD11.jpg" xlink:type="simple" xlink:show="embed" xlink:actuate="onLoad" draw:mime-type="image/jpeg"/></draw:frame><draw:frame draw:style-name="Mfr2" draw:name="Image107" text:anchor-type="char" svg:x="0.7752in" svg:y="10.8756in" svg:width="1.9138in" svg:height="0.1217in" draw:z-index="152"><draw:image xlink:href="Pictures/10000001000000B70000000B07D9C1C2.png" xlink:type="simple" xlink:show="embed" xlink:actuate="onLoad" draw:mime-type="image/png"/></draw:frame><draw:frame draw:style-name="Mfr2" draw:name="Image109" text:anchor-type="char" svg:x="7.2972in" svg:y="10.8752in" svg:width="0.1984in" svg:height="0.128in" draw:z-index="154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0" style:page-layout-name="Mpm5" draw:style-name="Mdp1">
      <style:header>
        <text:p text:style-name="MP1"><draw:frame draw:style-name="Mfr2" draw:name="Image110" text:anchor-type="char" svg:x="0.4925in" svg:y="0in" svg:width="7.7756in" svg:height="1.3874in" draw:z-index="164"><draw:image xlink:href="Pictures/10000001000002EA0000008525714CD2.png" xlink:type="simple" xlink:show="embed" xlink:actuate="onLoad" draw:mime-type="image/png"/></draw:frame><draw:frame draw:style-name="Mfr2" draw:name="Image111" text:anchor-type="char" svg:x="1.6811in" svg:y="0.5965in" svg:width="1.5984in" svg:height="0.4035in" draw:z-index="161"><draw:image xlink:href="Pictures/100000010000009900000026A14CA22C.png" xlink:type="simple" xlink:show="embed" xlink:actuate="onLoad" draw:mime-type="image/png"/></draw:frame><draw:frame draw:style-name="Mfr2" draw:name="Image112" text:anchor-type="char" svg:x="5.5709in" svg:y="0.7409in" svg:width="1.9236in" svg:height="0.2028in" draw:z-index="159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1" draw:name="Image 108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99 Copy 1" text:anchor-type="char" svg:x="3.7902in" svg:y="10.5945in" svg:width="0.6866in" svg:height="0.6189in" draw:z-index="20"><draw:image xlink:href="Pictures/10000001000000840000007752069C51.png" xlink:type="simple" xlink:show="embed" xlink:actuate="onLoad" draw:mime-type="image/png"/></draw:frame><draw:frame draw:style-name="Mfr2" draw:name="Image285" text:anchor-type="char" svg:x="0.7736in" svg:y="10.8752in" svg:width="1.9181in" svg:height="0.128in" draw:z-index="230"><draw:image xlink:href="Pictures/10000001000000B80000000C00EA2F60.png" xlink:type="simple" xlink:show="embed" xlink:actuate="onLoad" draw:mime-type="image/png"/></draw:frame><draw:frame draw:style-name="Mfr2" draw:name="Image286" text:anchor-type="char" svg:x="7.2972in" svg:y="10.8752in" svg:width="0.1984in" svg:height="0.128in" draw:z-index="22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96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37" text:anchor-type="char" svg:x="0.7752in" svg:y="10.8756in" svg:width="1.9154in" svg:height="0.122in"><draw:text-box><text:p text:style-name="MP7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4" draw:name="Frame50" text:anchor-type="char" svg:x="0.7752in" svg:y="10.8756in" svg:width="1.9154in" svg:height="0.122in"><draw:text-box><text:p text:style-name="MP7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40" text:anchor-type="char" svg:x="7.2972in" svg:y="10.8752in" svg:width="0.2in" svg:height="0.1283in"><draw:text-box><text:p text:style-name="MP8"><text:page-number text:select-page="current">12</text:page-number></text:p></draw:text-box></draw:frame><draw:frame draw:style-name="Mfr4" draw:name="Frame51" text:anchor-type="char" svg:x="7.2972in" svg:y="10.8752in" svg:width="0.2in" svg:height="0.1283in"><draw:text-box><text:p text:style-name="MP8"><text:page-number text:select-page="current">12</text:page-number></text:p></draw:text-box></draw:frame><draw:frame draw:style-name="Mfr2" draw:name="Image287" text:anchor-type="char" svg:x="0.7752in" svg:y="10.8756in" svg:width="1.9138in" svg:height="0.1217in"><draw:image xlink:href="Pictures/10000001000000B70000000B07D9C1C2.png" xlink:type="simple" xlink:show="embed" xlink:actuate="onLoad" draw:mime-type="image/png"/></draw:frame><draw:frame draw:style-name="Mfr2" draw:name="Image28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1" style:page-layout-name="Mpm7" draw:style-name="Mdp1">
      <style:header>
        <text:p text:style-name="MP1"><draw:frame draw:style-name="Mfr3" draw:name="Frame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5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46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5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9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9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9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1" draw:name="Image 108 Copy 1" text:anchor-type="char" svg:x="0.4937in" svg:y="0in" svg:width="7.7736in" svg:height="1.3681in" draw:z-index="15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99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4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5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8" text:anchor-type="char" svg:x="7.2972in" svg:y="10.8752in" svg:width="0.2in" svg:height="0.1283in"><draw:text-box><text:p text:style-name="MP8"><text:page-number text:select-page="current">13</text:page-number></text:p></draw:text-box></draw:frame><draw:frame draw:style-name="Mfr4" draw:name="Frame55" text:anchor-type="char" svg:x="7.2972in" svg:y="10.8752in" svg:width="0.2in" svg:height="0.1283in"><draw:text-box><text:p text:style-name="MP8"><text:page-number text:select-page="current">13</text:page-number></text:p></draw:text-box></draw:frame><draw:frame draw:style-name="Mfr2" draw:name="Image296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01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96 Copy 1 Copy 1" text:anchor-type="char" svg:x="3.7965in" svg:y="10.5917in" svg:width="0.6945in" svg:height="0.6138in" draw:z-index="37"><draw:image xlink:href="Pictures/10000000000000D0000000B830B1DD11.jpg" xlink:type="simple" xlink:show="embed" xlink:actuate="onLoad" draw:mime-type="image/jpeg"/></draw:frame><draw:frame draw:style-name="Mfr2" draw:name="Image302" text:anchor-type="char" svg:x="0.7752in" svg:y="10.8756in" svg:width="1.9138in" svg:height="0.1217in" draw:z-index="236"><draw:image xlink:href="Pictures/10000001000000B70000000B07D9C1C2.png" xlink:type="simple" xlink:show="embed" xlink:actuate="onLoad" draw:mime-type="image/png"/></draw:frame><draw:frame draw:style-name="Mfr2" draw:name="Image303" text:anchor-type="char" svg:x="7.2972in" svg:y="10.8752in" svg:width="0.1984in" svg:height="0.128in" draw:z-index="237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2" style:page-layout-name="Mpm5" draw:style-name="Mdp1">
      <style:header>
        <text:p text:style-name="MP1"><draw:frame draw:style-name="Mfr2" draw:name="Image304" text:anchor-type="char" svg:x="0.4925in" svg:y="0in" svg:width="7.7756in" svg:height="1.3874in" draw:z-index="246"><draw:image xlink:href="Pictures/10000001000002EA00000085A3334DB7.png" xlink:type="simple" xlink:show="embed" xlink:actuate="onLoad" draw:mime-type="image/png"/></draw:frame><draw:frame draw:style-name="Mfr2" draw:name="Image309" text:anchor-type="char" svg:x="1.6811in" svg:y="0.5965in" svg:width="1.5984in" svg:height="0.4035in" draw:z-index="244"><draw:image xlink:href="Pictures/100000010000009900000026A14CA22C.png" xlink:type="simple" xlink:show="embed" xlink:actuate="onLoad" draw:mime-type="image/png"/></draw:frame><draw:frame draw:style-name="Mfr2" draw:name="Image310" text:anchor-type="char" svg:x="5.5709in" svg:y="0.7409in" svg:width="1.9236in" svg:height="0.2028in" draw:z-index="24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1" draw:name="Image 108 Copy 1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99 Copy 1 Copy 1 Copy 1" text:anchor-type="char" svg:x="3.7902in" svg:y="10.5945in" svg:width="0.6866in" svg:height="0.6189in" draw:z-index="115"><draw:image xlink:href="Pictures/10000001000000840000007752069C51.png" xlink:type="simple" xlink:show="embed" xlink:actuate="onLoad" draw:mime-type="image/png"/></draw:frame><draw:frame draw:style-name="Mfr2" draw:name="Image311" text:anchor-type="char" svg:x="0.7736in" svg:y="10.8752in" svg:width="1.9181in" svg:height="0.128in" draw:z-index="248"><draw:image xlink:href="Pictures/10000001000000B80000000C00EA2F60.png" xlink:type="simple" xlink:show="embed" xlink:actuate="onLoad" draw:mime-type="image/png"/></draw:frame><draw:frame draw:style-name="Mfr2" draw:name="Image312" text:anchor-type="char" svg:x="7.2972in" svg:y="10.8752in" svg:width="0.1984in" svg:height="0.128in" draw:z-index="247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96 Copy 1 Copy 1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61" text:anchor-type="char" svg:x="0.7752in" svg:y="10.8756in" svg:width="1.9154in" svg:height="0.122in"><draw:text-box><text:p text:style-name="MP7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4" draw:name="Frame62" text:anchor-type="char" svg:x="0.7752in" svg:y="10.8756in" svg:width="1.9154in" svg:height="0.122in"><draw:text-box><text:p text:style-name="MP7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63" text:anchor-type="char" svg:x="7.2972in" svg:y="10.8752in" svg:width="0.2in" svg:height="0.1283in"><draw:text-box><text:p text:style-name="MP8"><text:page-number text:select-page="current">14</text:page-number></text:p></draw:text-box></draw:frame><draw:frame draw:style-name="Mfr4" draw:name="Frame631" text:anchor-type="char" svg:x="7.2972in" svg:y="10.8752in" svg:width="0.2in" svg:height="0.1283in"><draw:text-box><text:p text:style-name="MP8"><text:page-number text:select-page="current">14</text:page-number></text:p></draw:text-box></draw:frame><draw:frame draw:style-name="Mfr2" draw:name="Image317" text:anchor-type="char" svg:x="0.7752in" svg:y="10.8756in" svg:width="1.9138in" svg:height="0.1217in"><draw:image xlink:href="Pictures/10000001000000B70000000B07D9C1C2.png" xlink:type="simple" xlink:show="embed" xlink:actuate="onLoad" draw:mime-type="image/png"/></draw:frame><draw:frame draw:style-name="Mfr2" draw:name="Image31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3" style:page-layout-name="Mpm7" draw:style-name="Mdp1">
      <style:header>
        <text:p text:style-name="MP1"><draw:frame draw:style-name="Mfr3" draw:name="Frame6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6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6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6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1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2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24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1" draw:name="Image 108 Copy 1 Copy 1 Copy 1" text:anchor-type="char" svg:x="0.4937in" svg:y="0in" svg:width="7.7736in" svg:height="1.3681in" draw:z-index="113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99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6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6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7" text:anchor-type="char" svg:x="7.2972in" svg:y="10.8752in" svg:width="0.2in" svg:height="0.1283in"><draw:text-box><text:p text:style-name="MP8"><text:page-number text:select-page="current">15</text:page-number></text:p></draw:text-box></draw:frame><draw:frame draw:style-name="Mfr4" draw:name="Frame671" text:anchor-type="char" svg:x="7.2972in" svg:y="10.8752in" svg:width="0.2in" svg:height="0.1283in"><draw:text-box><text:p text:style-name="MP8"><text:page-number text:select-page="current">15</text:page-number></text:p></draw:text-box></draw:frame><draw:frame draw:style-name="Mfr2" draw:name="Image32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26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96 Copy 1 Copy 1 Copy 1 Copy 1" text:anchor-type="char" svg:x="3.7965in" svg:y="10.5917in" svg:width="0.6945in" svg:height="0.6138in" draw:z-index="114"><draw:image xlink:href="Pictures/10000000000000D0000000B830B1DD11.jpg" xlink:type="simple" xlink:show="embed" xlink:actuate="onLoad" draw:mime-type="image/jpeg"/></draw:frame><draw:frame draw:style-name="Mfr2" draw:name="Image327" text:anchor-type="char" svg:x="0.7752in" svg:y="10.8756in" svg:width="1.9138in" svg:height="0.1217in" draw:z-index="249"><draw:image xlink:href="Pictures/10000001000000B70000000B07D9C1C2.png" xlink:type="simple" xlink:show="embed" xlink:actuate="onLoad" draw:mime-type="image/png"/></draw:frame><draw:frame draw:style-name="Mfr2" draw:name="Image328" text:anchor-type="char" svg:x="7.2972in" svg:y="10.8752in" svg:width="0.1984in" svg:height="0.128in" draw:z-index="250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4" style:page-layout-name="Mpm5" draw:style-name="Mdp1">
      <style:header>
        <text:p text:style-name="MP1"><draw:frame draw:style-name="Mfr2" draw:name="Image329" text:anchor-type="char" svg:x="0.4925in" svg:y="0in" svg:width="7.7756in" svg:height="1.3874in" draw:z-index="251"><draw:image xlink:href="Pictures/10000001000002EA00000085A3334DB7.png" xlink:type="simple" xlink:show="embed" xlink:actuate="onLoad" draw:mime-type="image/png"/></draw:frame><draw:frame draw:style-name="Mfr2" draw:name="Image333" text:anchor-type="char" svg:x="1.6811in" svg:y="0.5965in" svg:width="1.5984in" svg:height="0.4035in" draw:z-index="253"><draw:image xlink:href="Pictures/100000010000009900000026A14CA22C.png" xlink:type="simple" xlink:show="embed" xlink:actuate="onLoad" draw:mime-type="image/png"/></draw:frame><draw:frame draw:style-name="Mfr2" draw:name="Image334" text:anchor-type="char" svg:x="5.5709in" svg:y="0.7409in" svg:width="1.9236in" svg:height="0.2028in" draw:z-index="25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1" draw:name="Image 108 Copy 1 Copy 1 Copy 1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99 Copy 1 Copy 1 Copy 1 Copy 1 Copy 1" text:anchor-type="char" svg:x="3.7902in" svg:y="10.5945in" svg:width="0.6866in" svg:height="0.6189in" draw:z-index="139"><draw:image xlink:href="Pictures/10000001000000840000007752069C51.png" xlink:type="simple" xlink:show="embed" xlink:actuate="onLoad" draw:mime-type="image/png"/></draw:frame><draw:frame draw:style-name="Mfr2" draw:name="Image335" text:anchor-type="char" svg:x="0.7736in" svg:y="10.8752in" svg:width="1.9181in" svg:height="0.128in" draw:z-index="263"><draw:image xlink:href="Pictures/10000001000000B80000000C00EA2F60.png" xlink:type="simple" xlink:show="embed" xlink:actuate="onLoad" draw:mime-type="image/png"/></draw:frame><draw:frame draw:style-name="Mfr2" draw:name="Image336" text:anchor-type="char" svg:x="7.2972in" svg:y="10.8752in" svg:width="0.1984in" svg:height="0.128in" draw:z-index="265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96 Copy 1 Copy 1 Copy 1 Copy 1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74" text:anchor-type="char" svg:x="0.7752in" svg:y="10.8756in" svg:width="1.9154in" svg:height="0.122in"><draw:text-box><text:p text:style-name="MP7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4" draw:name="Frame741" text:anchor-type="char" svg:x="0.7752in" svg:y="10.8756in" svg:width="1.9154in" svg:height="0.122in"><draw:text-box><text:p text:style-name="MP7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75" text:anchor-type="char" svg:x="7.2972in" svg:y="10.8752in" svg:width="0.2in" svg:height="0.1283in"><draw:text-box><text:p text:style-name="MP8"><text:page-number text:select-page="current">16</text:page-number></text:p></draw:text-box></draw:frame><draw:frame draw:style-name="Mfr4" draw:name="Frame751" text:anchor-type="char" svg:x="7.2972in" svg:y="10.8752in" svg:width="0.2in" svg:height="0.1283in"><draw:text-box><text:p text:style-name="MP8"><text:page-number text:select-page="current">16</text:page-number></text:p></draw:text-box></draw:frame><draw:frame draw:style-name="Mfr2" draw:name="Image337" text:anchor-type="char" svg:x="0.7752in" svg:y="10.8756in" svg:width="1.9138in" svg:height="0.1217in"><draw:image xlink:href="Pictures/10000001000000B70000000B07D9C1C2.png" xlink:type="simple" xlink:show="embed" xlink:actuate="onLoad" draw:mime-type="image/png"/></draw:frame><draw:frame draw:style-name="Mfr2" draw:name="Image33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5" style:page-layout-name="Mpm7" draw:style-name="Mdp1">
      <style:header>
        <text:p text:style-name="MP1"><draw:frame draw:style-name="Mfr3" draw:name="Frame7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7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7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4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4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4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1" draw:name="Image 108 Copy 1 Copy 1 Copy 1 Copy 1 Copy 1" text:anchor-type="char" svg:x="0.4937in" svg:y="0in" svg:width="7.7736in" svg:height="1.3681in" draw:z-index="134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99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7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7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9" text:anchor-type="char" svg:x="7.2972in" svg:y="10.8752in" svg:width="0.2in" svg:height="0.1283in"><draw:text-box><text:p text:style-name="MP8"><text:page-number text:select-page="current">17</text:page-number></text:p></draw:text-box></draw:frame><draw:frame draw:style-name="Mfr4" draw:name="Frame791" text:anchor-type="char" svg:x="7.2972in" svg:y="10.8752in" svg:width="0.2in" svg:height="0.1283in"><draw:text-box><text:p text:style-name="MP8"><text:page-number text:select-page="current">17</text:page-number></text:p></draw:text-box></draw:frame><draw:frame draw:style-name="Mfr2" draw:name="Image346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49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96 Copy 1 Copy 1 Copy 1 Copy 1 Copy 1 Copy 1" text:anchor-type="char" svg:x="3.7965in" svg:y="10.5917in" svg:width="0.6945in" svg:height="0.6138in" draw:z-index="137"><draw:image xlink:href="Pictures/10000000000000D0000000B830B1DD11.jpg" xlink:type="simple" xlink:show="embed" xlink:actuate="onLoad" draw:mime-type="image/jpeg"/></draw:frame><draw:frame draw:style-name="Mfr2" draw:name="Image350" text:anchor-type="char" svg:x="0.7752in" svg:y="10.8756in" svg:width="1.9138in" svg:height="0.1217in" draw:z-index="268"><draw:image xlink:href="Pictures/10000001000000B70000000B07D9C1C2.png" xlink:type="simple" xlink:show="embed" xlink:actuate="onLoad" draw:mime-type="image/png"/></draw:frame><draw:frame draw:style-name="Mfr2" draw:name="Image351" text:anchor-type="char" svg:x="7.2972in" svg:y="10.8752in" svg:width="0.1984in" svg:height="0.128in" draw:z-index="26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6" style:page-layout-name="Mpm5" draw:style-name="Mdp1">
      <style:header>
        <text:p text:style-name="MP1"><draw:frame draw:style-name="Mfr2" draw:name="Image352" text:anchor-type="char" svg:x="0.4925in" svg:y="0in" svg:width="7.7756in" svg:height="1.3874in" draw:z-index="283"><draw:image xlink:href="Pictures/10000001000002EA00000085A3334DB7.png" xlink:type="simple" xlink:show="embed" xlink:actuate="onLoad" draw:mime-type="image/png"/></draw:frame><draw:frame draw:style-name="Mfr2" draw:name="Image353" text:anchor-type="char" svg:x="1.6811in" svg:y="0.5965in" svg:width="1.5984in" svg:height="0.4035in" draw:z-index="282"><draw:image xlink:href="Pictures/100000010000009900000026A14CA22C.png" xlink:type="simple" xlink:show="embed" xlink:actuate="onLoad" draw:mime-type="image/png"/></draw:frame><draw:frame draw:style-name="Mfr2" draw:name="Image354" text:anchor-type="char" svg:x="5.5709in" svg:y="0.7409in" svg:width="1.9236in" svg:height="0.2028in" draw:z-index="28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1" draw:name="Image 108 Copy 1 Copy 1 Copy 1 Copy 1 Copy 1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99 Copy 1 Copy 1 Copy 1 Copy 1 Copy 1 Copy 1 Copy 1" text:anchor-type="char" svg:x="3.7902in" svg:y="10.5945in" svg:width="0.6866in" svg:height="0.6189in" draw:z-index="136"><draw:image xlink:href="Pictures/10000001000000840000007752069C51.png" xlink:type="simple" xlink:show="embed" xlink:actuate="onLoad" draw:mime-type="image/png"/></draw:frame><draw:frame draw:style-name="Mfr2" draw:name="Image355" text:anchor-type="char" svg:x="0.7736in" svg:y="10.8752in" svg:width="1.9181in" svg:height="0.128in" draw:z-index="275"><draw:image xlink:href="Pictures/10000001000000B80000000C00EA2F60.png" xlink:type="simple" xlink:show="embed" xlink:actuate="onLoad" draw:mime-type="image/png"/></draw:frame><draw:frame draw:style-name="Mfr2" draw:name="Image356" text:anchor-type="char" svg:x="7.2972in" svg:y="10.8752in" svg:width="0.1984in" svg:height="0.128in" draw:z-index="28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96 Copy 1 Copy 1 Copy 1 Copy 1 Copy 1 Copy 1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86" text:anchor-type="char" svg:x="0.7752in" svg:y="10.8756in" svg:width="1.9154in" svg:height="0.122in"><draw:text-box><text:p text:style-name="MP7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4" draw:name="Frame861" text:anchor-type="char" svg:x="0.7752in" svg:y="10.8756in" svg:width="1.9154in" svg:height="0.122in"><draw:text-box><text:p text:style-name="MP7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87" text:anchor-type="char" svg:x="7.2972in" svg:y="10.8752in" svg:width="0.2in" svg:height="0.1283in"><draw:text-box><text:p text:style-name="MP8"><text:page-number text:select-page="current">18</text:page-number></text:p></draw:text-box></draw:frame><draw:frame draw:style-name="Mfr4" draw:name="Frame871" text:anchor-type="char" svg:x="7.2972in" svg:y="10.8752in" svg:width="0.2in" svg:height="0.1283in"><draw:text-box><text:p text:style-name="MP8"><text:page-number text:select-page="current">18</text:page-number></text:p></draw:text-box></draw:frame><draw:frame draw:style-name="Mfr2" draw:name="Image361" text:anchor-type="char" svg:x="0.7752in" svg:y="10.8756in" svg:width="1.9138in" svg:height="0.1217in"><draw:image xlink:href="Pictures/10000001000000B70000000B07D9C1C2.png" xlink:type="simple" xlink:show="embed" xlink:actuate="onLoad" draw:mime-type="image/png"/></draw:frame><draw:frame draw:style-name="Mfr2" draw:name="Image36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7" style:page-layout-name="Mpm8" draw:style-name="Mdp1">
      <style:header>
        <text:p text:style-name="MP1"><draw:frame draw:style-name="Mfr4" draw:name="Frame9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8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8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16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24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47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113" text:anchor-type="char" svg:x="0.4925in" svg:y="0in" svg:width="7.7756in" svg:height="1.3874in" draw:z-index="157"><draw:image xlink:href="Pictures/10000001000002EA0000008525714CD2.png" xlink:type="simple" xlink:show="embed" xlink:actuate="onLoad" draw:mime-type="image/png"/></draw:frame><draw:frame draw:style-name="Mfr2" draw:name="Image114" text:anchor-type="char" svg:x="1.6811in" svg:y="0.5965in" svg:width="1.5984in" svg:height="0.4035in" draw:z-index="160"><draw:image xlink:href="Pictures/100000010000009900000026A14CA22C.png" xlink:type="simple" xlink:show="embed" xlink:actuate="onLoad" draw:mime-type="image/png"/></draw:frame><draw:frame draw:style-name="Mfr2" draw:name="Image115" text:anchor-type="char" svg:x="5.5709in" svg:y="0.7409in" svg:width="1.9236in" svg:height="0.2028in" draw:z-index="163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24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9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95" text:anchor-type="char" svg:x="7.2972in" svg:y="10.8752in" svg:width="0.2in" svg:height="0.1283in"><draw:text-box><text:p text:style-name="MP8"><text:page-number text:select-page="current">19</text:page-number></text:p></draw:text-box></draw:frame><draw:frame draw:style-name="Mfr3" draw:name="Frame93" text:anchor-type="char" svg:x="7.2972in" svg:y="10.8752in" svg:width="0.2in" svg:height="0.1283in"><draw:text-box><text:p text:style-name="MP8"><text:page-number text:select-page="current">19</text:page-number></text:p></draw:text-box></draw:frame><draw:frame draw:style-name="Mfr2" draw:name="Image240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4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21" text:anchor-type="char" svg:x="3.7902in" svg:y="10.5945in" svg:width="0.6866in" svg:height="0.6189in" draw:z-index="41"><draw:image xlink:href="Pictures/10000001000000840000007752069C51.png" xlink:type="simple" xlink:show="embed" xlink:actuate="onLoad" draw:mime-type="image/png"/></draw:frame><draw:frame draw:style-name="Mfr2" draw:name="Image117" text:anchor-type="char" svg:x="0.7736in" svg:y="10.8752in" svg:width="1.9181in" svg:height="0.128in" draw:z-index="166"><draw:image xlink:href="Pictures/10000001000000B80000000C00EA2F60.png" xlink:type="simple" xlink:show="embed" xlink:actuate="onLoad" draw:mime-type="image/png"/></draw:frame><draw:frame draw:style-name="Mfr2" draw:name="Image130" text:anchor-type="char" svg:x="7.2972in" svg:y="10.8752in" svg:width="0.1984in" svg:height="0.128in" draw:z-index="167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8" style:page-layout-name="Mpm8" draw:style-name="Mdp1">
      <style:header>
        <text:p text:style-name="MP1"><draw:frame draw:style-name="Mfr2" draw:name="Image363" text:anchor-type="char" svg:x="0.4925in" svg:y="0in" svg:width="7.7756in" svg:height="1.3874in" draw:z-index="262"><draw:image xlink:href="Pictures/10000001000002EA00000085A3334DB7.png" xlink:type="simple" xlink:show="embed" xlink:actuate="onLoad" draw:mime-type="image/png"/></draw:frame><draw:frame draw:style-name="Mfr2" draw:name="Image364" text:anchor-type="char" svg:x="1.6811in" svg:y="0.5965in" svg:width="1.5984in" svg:height="0.4035in" draw:z-index="254"><draw:image xlink:href="Pictures/100000010000009900000026A14CA22C.png" xlink:type="simple" xlink:show="embed" xlink:actuate="onLoad" draw:mime-type="image/png"/></draw:frame><draw:frame draw:style-name="Mfr2" draw:name="Image368" text:anchor-type="char" svg:x="5.5709in" svg:y="0.7409in" svg:width="1.9236in" svg:height="0.2028in" draw:z-index="26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9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9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9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6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71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72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24 Copy 1" text:anchor-type="char" svg:x="3.7902in" svg:y="10.5945in" svg:width="0.6866in" svg:height="0.6189in" draw:z-index="123"><draw:image xlink:href="Pictures/10000001000000840000007752069C51.png" xlink:type="simple" xlink:show="embed" xlink:actuate="onLoad" draw:mime-type="image/png"/></draw:frame><draw:frame draw:style-name="Mfr2" draw:name="Image373" text:anchor-type="char" svg:x="0.7736in" svg:y="10.8752in" svg:width="1.9181in" svg:height="0.128in" draw:z-index="260"><draw:image xlink:href="Pictures/10000001000000B80000000C00EA2F60.png" xlink:type="simple" xlink:show="embed" xlink:actuate="onLoad" draw:mime-type="image/png"/></draw:frame><draw:frame draw:style-name="Mfr2" draw:name="Image376" text:anchor-type="char" svg:x="7.2972in" svg:y="10.8752in" svg:width="0.1984in" svg:height="0.128in" draw:z-index="25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2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0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0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3" text:anchor-type="char" svg:x="7.2972in" svg:y="10.8752in" svg:width="0.2in" svg:height="0.1283in"><draw:text-box><text:p text:style-name="MP8"><text:page-number text:select-page="current">20</text:page-number></text:p></draw:text-box></draw:frame><draw:frame draw:style-name="Mfr4" draw:name="Frame1031" text:anchor-type="char" svg:x="7.2972in" svg:y="10.8752in" svg:width="0.2in" svg:height="0.1283in"><draw:text-box><text:p text:style-name="MP8"><text:page-number text:select-page="current">20</text:page-number></text:p></draw:text-box></draw:frame><draw:frame draw:style-name="Mfr2" draw:name="Image37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7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9" style:page-layout-name="Mpm8" draw:style-name="Mdp1">
      <style:header>
        <text:p text:style-name="MP1"><draw:frame draw:style-name="Mfr3" draw:name="Frame10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0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0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0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80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81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82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384" text:anchor-type="char" svg:x="0.4925in" svg:y="0in" svg:width="7.7756in" svg:height="1.3874in" draw:z-index="189"><draw:image xlink:href="Pictures/10000001000002EA00000085A3334DB7.png" xlink:type="simple" xlink:show="embed" xlink:actuate="onLoad" draw:mime-type="image/png"/></draw:frame><draw:frame draw:style-name="Mfr2" draw:name="Image385" text:anchor-type="char" svg:x="1.6811in" svg:y="0.5965in" svg:width="1.5984in" svg:height="0.4035in" draw:z-index="195"><draw:image xlink:href="Pictures/100000010000009900000026A14CA22C.png" xlink:type="simple" xlink:show="embed" xlink:actuate="onLoad" draw:mime-type="image/png"/></draw:frame><draw:frame draw:style-name="Mfr2" draw:name="Image386" text:anchor-type="char" svg:x="5.5709in" svg:y="0.7409in" svg:width="1.9236in" svg:height="0.2028in" draw:z-index="191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24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0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0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9" text:anchor-type="char" svg:x="7.2972in" svg:y="10.8752in" svg:width="0.2in" svg:height="0.1283in"><draw:text-box><text:p text:style-name="MP8"><text:page-number text:select-page="current">21</text:page-number></text:p></draw:text-box></draw:frame><draw:frame draw:style-name="Mfr4" draw:name="Frame1091" text:anchor-type="char" svg:x="7.2972in" svg:y="10.8752in" svg:width="0.2in" svg:height="0.1283in"><draw:text-box><text:p text:style-name="MP8"><text:page-number text:select-page="current">21</text:page-number></text:p></draw:text-box></draw:frame><draw:frame draw:style-name="Mfr2" draw:name="Image38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8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21 Copy 1 Copy 1" text:anchor-type="char" svg:x="3.7902in" svg:y="10.5945in" svg:width="0.6866in" svg:height="0.6189in" draw:z-index="65"><draw:image xlink:href="Pictures/10000001000000840000007752069C51.png" xlink:type="simple" xlink:show="embed" xlink:actuate="onLoad" draw:mime-type="image/png"/></draw:frame><draw:frame draw:style-name="Mfr2" draw:name="Image389" text:anchor-type="char" svg:x="0.7736in" svg:y="10.8752in" svg:width="1.9181in" svg:height="0.128in" draw:z-index="186"><draw:image xlink:href="Pictures/10000001000000B80000000C00EA2F60.png" xlink:type="simple" xlink:show="embed" xlink:actuate="onLoad" draw:mime-type="image/png"/></draw:frame><draw:frame draw:style-name="Mfr2" draw:name="Image391" text:anchor-type="char" svg:x="7.2972in" svg:y="10.8752in" svg:width="0.1984in" svg:height="0.128in" draw:z-index="18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0" style:page-layout-name="Mpm8" draw:style-name="Mdp1">
      <style:header>
        <text:p text:style-name="MP1"><draw:frame draw:style-name="Mfr2" draw:name="Image392" text:anchor-type="char" svg:x="0.4925in" svg:y="0in" svg:width="7.7756in" svg:height="1.3874in" draw:z-index="194"><draw:image xlink:href="Pictures/10000001000002EA00000085A3334DB7.png" xlink:type="simple" xlink:show="embed" xlink:actuate="onLoad" draw:mime-type="image/png"/></draw:frame><draw:frame draw:style-name="Mfr2" draw:name="Image393" text:anchor-type="char" svg:x="1.6811in" svg:y="0.5965in" svg:width="1.5984in" svg:height="0.4035in" draw:z-index="193"><draw:image xlink:href="Pictures/100000010000009900000026A14CA22C.png" xlink:type="simple" xlink:show="embed" xlink:actuate="onLoad" draw:mime-type="image/png"/></draw:frame><draw:frame draw:style-name="Mfr2" draw:name="Image394" text:anchor-type="char" svg:x="5.5709in" svg:y="0.7409in" svg:width="1.9236in" svg:height="0.2028in" draw:z-index="19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1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1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1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1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9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9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97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24 Copy 1 Copy 1 Copy 1" text:anchor-type="char" svg:x="3.7902in" svg:y="10.5945in" svg:width="0.6866in" svg:height="0.6189in" draw:z-index="70"><draw:image xlink:href="Pictures/10000001000000840000007752069C51.png" xlink:type="simple" xlink:show="embed" xlink:actuate="onLoad" draw:mime-type="image/png"/></draw:frame><draw:frame draw:style-name="Mfr2" draw:name="Image398" text:anchor-type="char" svg:x="0.7736in" svg:y="10.8752in" svg:width="1.9181in" svg:height="0.128in" draw:z-index="188"><draw:image xlink:href="Pictures/10000001000000B80000000C00EA2F60.png" xlink:type="simple" xlink:show="embed" xlink:actuate="onLoad" draw:mime-type="image/png"/></draw:frame><draw:frame draw:style-name="Mfr2" draw:name="Image399" text:anchor-type="char" svg:x="7.2972in" svg:y="10.8752in" svg:width="0.1984in" svg:height="0.128in" draw:z-index="19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2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1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1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9" text:anchor-type="char" svg:x="7.2972in" svg:y="10.8752in" svg:width="0.2in" svg:height="0.1283in"><draw:text-box><text:p text:style-name="MP8"><text:page-number text:select-page="current">22</text:page-number></text:p></draw:text-box></draw:frame><draw:frame draw:style-name="Mfr4" draw:name="Frame1191" text:anchor-type="char" svg:x="7.2972in" svg:y="10.8752in" svg:width="0.2in" svg:height="0.1283in"><draw:text-box><text:p text:style-name="MP8"><text:page-number text:select-page="current">22</text:page-number></text:p></draw:text-box></draw:frame><draw:frame draw:style-name="Mfr2" draw:name="Image400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01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1" style:page-layout-name="Mpm9" draw:style-name="Mdp1">
      <style:header>
        <text:p text:style-name="MP1"><draw:frame draw:style-name="Mfr3" draw:name="Frame12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2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2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02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0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0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2"/>
      </style:header-left>
      <style:footer>
        <text:p text:style-name="MP1"><draw:frame draw:style-name="Mfr1" draw:name="Image 124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2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2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3" text:anchor-type="char" svg:x="7.2972in" svg:y="10.8752in" svg:width="0.2in" svg:height="0.1283in"><draw:text-box><text:p text:style-name="MP8"><text:page-number text:select-page="current">23</text:page-number></text:p></draw:text-box></draw:frame><draw:frame draw:style-name="Mfr4" draw:name="Frame1231" text:anchor-type="char" svg:x="7.2972in" svg:y="10.8752in" svg:width="0.2in" svg:height="0.1283in"><draw:text-box><text:p text:style-name="MP8"><text:page-number text:select-page="current">23</text:page-number></text:p></draw:text-box></draw:frame><draw:frame draw:style-name="Mfr2" draw:name="Image406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07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2"/>
      </style:footer-left>
    </style:master-page>
    <style:master-page style:name="Converted22" style:page-layout-name="Mpm8" draw:style-name="Mdp1">
      <style:header>
        <text:p text:style-name="MP1"><draw:frame draw:style-name="Mfr2" draw:name="Image131" text:anchor-type="char" svg:x="0.4925in" svg:y="0in" svg:width="7.7756in" svg:height="1.3874in" draw:z-index="168"><draw:image xlink:href="Pictures/10000001000002EA0000008525714CD2.png" xlink:type="simple" xlink:show="embed" xlink:actuate="onLoad" draw:mime-type="image/png"/></draw:frame><draw:frame draw:style-name="Mfr2" draw:name="Image132" text:anchor-type="char" svg:x="1.6811in" svg:y="0.5965in" svg:width="1.5984in" svg:height="0.4035in" draw:z-index="169"><draw:image xlink:href="Pictures/100000010000009900000026A14CA22C.png" xlink:type="simple" xlink:show="embed" xlink:actuate="onLoad" draw:mime-type="image/png"/></draw:frame><draw:frame draw:style-name="Mfr2" draw:name="Image133" text:anchor-type="char" svg:x="5.5709in" svg:y="0.7409in" svg:width="1.9236in" svg:height="0.2028in" draw:z-index="170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4" draw:name="Frame12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2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2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2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35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238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39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16" text:anchor-type="char" svg:x="3.7902in" svg:y="10.5945in" svg:width="0.6866in" svg:height="0.6189in" draw:z-index="86"><draw:image xlink:href="Pictures/10000001000000840000007752069C51.png" xlink:type="simple" xlink:show="embed" xlink:actuate="onLoad" draw:mime-type="image/png"/></draw:frame><draw:frame draw:style-name="Mfr2" draw:name="Image136" text:anchor-type="char" svg:x="0.7736in" svg:y="10.8752in" svg:width="1.9181in" svg:height="0.128in" draw:z-index="171"><draw:image xlink:href="Pictures/10000001000000B80000000C00EA2F60.png" xlink:type="simple" xlink:show="embed" xlink:actuate="onLoad" draw:mime-type="image/png"/></draw:frame><draw:frame draw:style-name="Mfr2" draw:name="Image137" text:anchor-type="char" svg:x="7.2972in" svg:y="10.8752in" svg:width="0.1984in" svg:height="0.128in" draw:z-index="172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19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13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31" text:anchor-type="char" svg:x="7.2972in" svg:y="10.8752in" svg:width="0.2in" svg:height="0.1283in"><draw:text-box><text:p text:style-name="MP8"><text:page-number text:select-page="current">24</text:page-number></text:p></draw:text-box></draw:frame><draw:frame draw:style-name="Mfr3" draw:name="Frame129" text:anchor-type="char" svg:x="7.2972in" svg:y="10.8752in" svg:width="0.2in" svg:height="0.1283in"><draw:text-box><text:p text:style-name="MP8"><text:page-number text:select-page="current">24</text:page-number></text:p></draw:text-box></draw:frame><draw:frame draw:style-name="Mfr2" draw:name="Image23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37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3" style:page-layout-name="Mpm8" draw:style-name="Mdp1">
      <style:header>
        <text:p text:style-name="MP1"><draw:frame draw:style-name="Mfr3" draw:name="Frame13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3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3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3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08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09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10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411" text:anchor-type="char" svg:x="0.4925in" svg:y="0in" svg:width="7.7756in" svg:height="1.3874in" draw:z-index="269"><draw:image xlink:href="Pictures/10000001000002EA00000085A3334DB7.png" xlink:type="simple" xlink:show="embed" xlink:actuate="onLoad" draw:mime-type="image/png"/></draw:frame><draw:frame draw:style-name="Mfr2" draw:name="Image412" text:anchor-type="char" svg:x="1.6811in" svg:y="0.5965in" svg:width="1.5984in" svg:height="0.4035in" draw:z-index="270"><draw:image xlink:href="Pictures/100000010000009900000026A14CA22C.png" xlink:type="simple" xlink:show="embed" xlink:actuate="onLoad" draw:mime-type="image/png"/></draw:frame><draw:frame draw:style-name="Mfr2" draw:name="Image413" text:anchor-type="char" svg:x="5.5709in" svg:y="0.7409in" svg:width="1.9236in" svg:height="0.2028in" draw:z-index="274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16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3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3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7" text:anchor-type="char" svg:x="7.2972in" svg:y="10.8752in" svg:width="0.2in" svg:height="0.1283in"><draw:text-box><text:p text:style-name="MP8"><text:page-number text:select-page="current">25</text:page-number></text:p></draw:text-box></draw:frame><draw:frame draw:style-name="Mfr4" draw:name="Frame1371" text:anchor-type="char" svg:x="7.2972in" svg:y="10.8752in" svg:width="0.2in" svg:height="0.1283in"><draw:text-box><text:p text:style-name="MP8"><text:page-number text:select-page="current">25</text:page-number></text:p></draw:text-box></draw:frame><draw:frame draw:style-name="Mfr2" draw:name="Image41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1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19 Copy 1" text:anchor-type="char" svg:x="3.7902in" svg:y="10.5945in" svg:width="0.6866in" svg:height="0.6189in" draw:z-index="150"><draw:image xlink:href="Pictures/10000001000000840000007752069C51.png" xlink:type="simple" xlink:show="embed" xlink:actuate="onLoad" draw:mime-type="image/png"/></draw:frame><draw:frame draw:style-name="Mfr2" draw:name="Image417" text:anchor-type="char" svg:x="0.7736in" svg:y="10.8752in" svg:width="1.9181in" svg:height="0.128in" draw:z-index="277"><draw:image xlink:href="Pictures/10000001000000B80000000C00EA2F60.png" xlink:type="simple" xlink:show="embed" xlink:actuate="onLoad" draw:mime-type="image/png"/></draw:frame><draw:frame draw:style-name="Mfr2" draw:name="Image418" text:anchor-type="char" svg:x="7.2972in" svg:y="10.8752in" svg:width="0.1984in" svg:height="0.128in" draw:z-index="27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4" style:page-layout-name="Mpm9" draw:style-name="Mdp1">
      <style:header>
        <text:p text:style-name="MP2"/>
      </style:header>
      <style:header-left>
        <text:p text:style-name="MP1"><draw:frame draw:style-name="Mfr3" draw:name="Frame14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4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4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4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20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21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24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2"/>
      </style:footer>
      <style:footer-left>
        <text:p text:style-name="MP1"><draw:frame draw:style-name="Mfr1" draw:name="Image 419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4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4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3" text:anchor-type="char" svg:x="7.2972in" svg:y="10.8752in" svg:width="0.2in" svg:height="0.1283in"><draw:text-box><text:p text:style-name="MP8"><text:page-number text:select-page="current">26</text:page-number></text:p></draw:text-box></draw:frame><draw:frame draw:style-name="Mfr4" draw:name="Frame1431" text:anchor-type="char" svg:x="7.2972in" svg:y="10.8752in" svg:width="0.2in" svg:height="0.1283in"><draw:text-box><text:p text:style-name="MP8"><text:page-number text:select-page="current">26</text:page-number></text:p></draw:text-box></draw:frame><draw:frame draw:style-name="Mfr2" draw:name="Image42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26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5" style:page-layout-name="Mpm8" draw:style-name="Mdp1">
      <style:header>
        <text:p text:style-name="MP1"><draw:frame draw:style-name="Mfr4" draw:name="Frame14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4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4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4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41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23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3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138" text:anchor-type="char" svg:x="0.4925in" svg:y="0in" svg:width="7.7756in" svg:height="1.3874in" draw:z-index="174"><draw:image xlink:href="Pictures/10000001000002EA0000008525714CD2.png" xlink:type="simple" xlink:show="embed" xlink:actuate="onLoad" draw:mime-type="image/png"/></draw:frame><draw:frame draw:style-name="Mfr2" draw:name="Image139" text:anchor-type="char" svg:x="1.6811in" svg:y="0.5965in" svg:width="1.5984in" svg:height="0.4035in" draw:z-index="175"><draw:image xlink:href="Pictures/100000010000009900000026A14CA22C.png" xlink:type="simple" xlink:show="embed" xlink:actuate="onLoad" draw:mime-type="image/png"/></draw:frame><draw:frame draw:style-name="Mfr2" draw:name="Image140" text:anchor-type="char" svg:x="5.5709in" svg:y="0.7409in" svg:width="1.9236in" svg:height="0.2028in" draw:z-index="183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39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15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51" text:anchor-type="char" svg:x="7.2972in" svg:y="10.8752in" svg:width="0.2in" svg:height="0.1283in"><draw:text-box><text:p text:style-name="MP8"><text:page-number text:select-page="current">27</text:page-number></text:p></draw:text-box></draw:frame><draw:frame draw:style-name="Mfr3" draw:name="Frame148" text:anchor-type="char" svg:x="7.2972in" svg:y="10.8752in" svg:width="0.2in" svg:height="0.1283in"><draw:text-box><text:p text:style-name="MP8"><text:page-number text:select-page="current">27</text:page-number></text:p></draw:text-box></draw:frame><draw:frame draw:style-name="Mfr2" draw:name="Image14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29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36" text:anchor-type="char" svg:x="3.7902in" svg:y="10.5945in" svg:width="0.6866in" svg:height="0.6189in" draw:z-index="104"><draw:image xlink:href="Pictures/10000001000000840000007752069C51.png" xlink:type="simple" xlink:show="embed" xlink:actuate="onLoad" draw:mime-type="image/png"/></draw:frame><draw:frame draw:style-name="Mfr2" draw:name="Image143" text:anchor-type="char" svg:x="0.7736in" svg:y="10.8752in" svg:width="1.9181in" svg:height="0.128in" draw:z-index="184"><draw:image xlink:href="Pictures/10000001000000B80000000C00EA2F60.png" xlink:type="simple" xlink:show="embed" xlink:actuate="onLoad" draw:mime-type="image/png"/></draw:frame><draw:frame draw:style-name="Mfr2" draw:name="Image144" text:anchor-type="char" svg:x="7.2972in" svg:y="10.8752in" svg:width="0.1984in" svg:height="0.128in" draw:z-index="19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6" style:page-layout-name="Mpm8" draw:style-name="Mdp1">
      <style:header>
        <text:p text:style-name="MP1"><draw:frame draw:style-name="Mfr2" draw:name="Image427" text:anchor-type="char" svg:x="0.4925in" svg:y="0in" svg:width="7.7756in" svg:height="1.3874in" draw:z-index="291"><draw:image xlink:href="Pictures/10000001000002EA00000085A3334DB7.png" xlink:type="simple" xlink:show="embed" xlink:actuate="onLoad" draw:mime-type="image/png"/></draw:frame><draw:frame draw:style-name="Mfr2" draw:name="Image428" text:anchor-type="char" svg:x="1.6811in" svg:y="0.5965in" svg:width="1.5984in" svg:height="0.4035in" draw:z-index="289"><draw:image xlink:href="Pictures/100000010000009900000026A14CA22C.png" xlink:type="simple" xlink:show="embed" xlink:actuate="onLoad" draw:mime-type="image/png"/></draw:frame><draw:frame draw:style-name="Mfr2" draw:name="Image429" text:anchor-type="char" svg:x="5.5709in" svg:y="0.7409in" svg:width="1.9236in" svg:height="0.2028in" draw:z-index="288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5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5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5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5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30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31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32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39 Copy 1" text:anchor-type="char" svg:x="3.7902in" svg:y="10.5945in" svg:width="0.6866in" svg:height="0.6189in" draw:z-index="147"><draw:image xlink:href="Pictures/10000001000000840000007752069C51.png" xlink:type="simple" xlink:show="embed" xlink:actuate="onLoad" draw:mime-type="image/png"/></draw:frame><draw:frame draw:style-name="Mfr2" draw:name="Image433" text:anchor-type="char" svg:x="0.7736in" svg:y="10.8752in" svg:width="1.9181in" svg:height="0.128in" draw:z-index="286"><draw:image xlink:href="Pictures/10000001000000B80000000C00EA2F60.png" xlink:type="simple" xlink:show="embed" xlink:actuate="onLoad" draw:mime-type="image/png"/></draw:frame><draw:frame draw:style-name="Mfr2" draw:name="Image434" text:anchor-type="char" svg:x="7.2972in" svg:y="10.8752in" svg:width="0.1984in" svg:height="0.128in" draw:z-index="29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36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5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5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9" text:anchor-type="char" svg:x="7.2972in" svg:y="10.8752in" svg:width="0.2in" svg:height="0.1283in"><draw:text-box><text:p text:style-name="MP8"><text:page-number text:select-page="current">28</text:page-number></text:p></draw:text-box></draw:frame><draw:frame draw:style-name="Mfr4" draw:name="Frame1591" text:anchor-type="char" svg:x="7.2972in" svg:y="10.8752in" svg:width="0.2in" svg:height="0.1283in"><draw:text-box><text:p text:style-name="MP8"><text:page-number text:select-page="current">28</text:page-number></text:p></draw:text-box></draw:frame><draw:frame draw:style-name="Mfr2" draw:name="Image43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37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7" style:page-layout-name="Mpm8" draw:style-name="Mdp1">
      <style:header>
        <text:p text:style-name="MP1"><draw:frame draw:style-name="Mfr3" draw:name="Frame16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6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6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6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38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4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4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443" text:anchor-type="char" svg:x="0.4925in" svg:y="0in" svg:width="7.7756in" svg:height="1.3874in" draw:z-index="305"><draw:image xlink:href="Pictures/10000001000002EA00000085A3334DB7.png" xlink:type="simple" xlink:show="embed" xlink:actuate="onLoad" draw:mime-type="image/png"/></draw:frame><draw:frame draw:style-name="Mfr2" draw:name="Image446" text:anchor-type="char" svg:x="1.6811in" svg:y="0.5965in" svg:width="1.5984in" svg:height="0.4035in" draw:z-index="307"><draw:image xlink:href="Pictures/100000010000009900000026A14CA22C.png" xlink:type="simple" xlink:show="embed" xlink:actuate="onLoad" draw:mime-type="image/png"/></draw:frame><draw:frame draw:style-name="Mfr2" draw:name="Image447" text:anchor-type="char" svg:x="5.5709in" svg:y="0.7409in" svg:width="1.9236in" svg:height="0.2028in" draw:z-index="306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39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6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6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5" text:anchor-type="char" svg:x="7.2972in" svg:y="10.8752in" svg:width="0.2in" svg:height="0.1283in"><draw:text-box><text:p text:style-name="MP8"><text:page-number text:select-page="current">29</text:page-number></text:p></draw:text-box></draw:frame><draw:frame draw:style-name="Mfr4" draw:name="Frame1651" text:anchor-type="char" svg:x="7.2972in" svg:y="10.8752in" svg:width="0.2in" svg:height="0.1283in"><draw:text-box><text:p text:style-name="MP8"><text:page-number text:select-page="current">29</text:page-number></text:p></draw:text-box></draw:frame><draw:frame draw:style-name="Mfr2" draw:name="Image448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49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36 Copy 1 Copy 1" text:anchor-type="char" svg:x="3.7902in" svg:y="10.5945in" svg:width="0.6866in" svg:height="0.6189in" draw:z-index="146"><draw:image xlink:href="Pictures/10000001000000840000007752069C51.png" xlink:type="simple" xlink:show="embed" xlink:actuate="onLoad" draw:mime-type="image/png"/></draw:frame><draw:frame draw:style-name="Mfr2" draw:name="Image450" text:anchor-type="char" svg:x="0.7736in" svg:y="10.8752in" svg:width="1.9181in" svg:height="0.128in" draw:z-index="292"><draw:image xlink:href="Pictures/10000001000000B80000000C00EA2F60.png" xlink:type="simple" xlink:show="embed" xlink:actuate="onLoad" draw:mime-type="image/png"/></draw:frame><draw:frame draw:style-name="Mfr2" draw:name="Image451" text:anchor-type="char" svg:x="7.2972in" svg:y="10.8752in" svg:width="0.1984in" svg:height="0.128in" draw:z-index="29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8" style:page-layout-name="Mpm8" draw:style-name="Mdp1">
      <style:header>
        <text:p text:style-name="MP1"><draw:frame draw:style-name="Mfr2" draw:name="Image452" text:anchor-type="char" svg:x="0.4925in" svg:y="0in" svg:width="7.7756in" svg:height="1.3874in" draw:z-index="295"><draw:image xlink:href="Pictures/10000001000002EA00000085A3334DB7.png" xlink:type="simple" xlink:show="embed" xlink:actuate="onLoad" draw:mime-type="image/png"/></draw:frame><draw:frame draw:style-name="Mfr2" draw:name="Image453" text:anchor-type="char" svg:x="1.6811in" svg:y="0.5965in" svg:width="1.5984in" svg:height="0.4035in" draw:z-index="304"><draw:image xlink:href="Pictures/100000010000009900000026A14CA22C.png" xlink:type="simple" xlink:show="embed" xlink:actuate="onLoad" draw:mime-type="image/png"/></draw:frame><draw:frame draw:style-name="Mfr2" draw:name="Image454" text:anchor-type="char" svg:x="5.5709in" svg:y="0.7409in" svg:width="1.9236in" svg:height="0.2028in" draw:z-index="303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7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7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7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5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5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57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39 Copy 1 Copy 1 Copy 1" text:anchor-type="char" svg:x="3.7902in" svg:y="10.5945in" svg:width="0.6866in" svg:height="0.6189in" draw:z-index="148"><draw:image xlink:href="Pictures/10000001000000840000007752069C51.png" xlink:type="simple" xlink:show="embed" xlink:actuate="onLoad" draw:mime-type="image/png"/></draw:frame><draw:frame draw:style-name="Mfr2" draw:name="Image459" text:anchor-type="char" svg:x="0.7736in" svg:y="10.8752in" svg:width="1.9181in" svg:height="0.128in" draw:z-index="294"><draw:image xlink:href="Pictures/10000001000000B80000000C00EA2F60.png" xlink:type="simple" xlink:show="embed" xlink:actuate="onLoad" draw:mime-type="image/png"/></draw:frame><draw:frame draw:style-name="Mfr2" draw:name="Image460" text:anchor-type="char" svg:x="7.2972in" svg:y="10.8752in" svg:width="0.1984in" svg:height="0.128in" draw:z-index="30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36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7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7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5" text:anchor-type="char" svg:x="7.2972in" svg:y="10.8752in" svg:width="0.2in" svg:height="0.1283in"><draw:text-box><text:p text:style-name="MP8"><text:page-number text:select-page="current">30</text:page-number></text:p></draw:text-box></draw:frame><draw:frame draw:style-name="Mfr4" draw:name="Frame1751" text:anchor-type="char" svg:x="7.2972in" svg:y="10.8752in" svg:width="0.2in" svg:height="0.1283in"><draw:text-box><text:p text:style-name="MP8"><text:page-number text:select-page="current">30</text:page-number></text:p></draw:text-box></draw:frame><draw:frame draw:style-name="Mfr2" draw:name="Image46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6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9" style:page-layout-name="Mpm8" draw:style-name="Mdp1">
      <style:header>
        <text:p text:style-name="MP1"><draw:frame draw:style-name="Mfr3" draw:name="Frame17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7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7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6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6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67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468" text:anchor-type="char" svg:x="0.4925in" svg:y="0in" svg:width="7.7756in" svg:height="1.3874in" draw:z-index="299"><draw:image xlink:href="Pictures/10000001000002EA00000085A3334DB7.png" xlink:type="simple" xlink:show="embed" xlink:actuate="onLoad" draw:mime-type="image/png"/></draw:frame><draw:frame draw:style-name="Mfr2" draw:name="Image469" text:anchor-type="char" svg:x="1.6811in" svg:y="0.5965in" svg:width="1.5984in" svg:height="0.4035in" draw:z-index="302"><draw:image xlink:href="Pictures/100000010000009900000026A14CA22C.png" xlink:type="simple" xlink:show="embed" xlink:actuate="onLoad" draw:mime-type="image/png"/></draw:frame><draw:frame draw:style-name="Mfr2" draw:name="Image470" text:anchor-type="char" svg:x="5.5709in" svg:y="0.7409in" svg:width="1.9236in" svg:height="0.2028in" draw:z-index="301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39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8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8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1" text:anchor-type="char" svg:x="7.2972in" svg:y="10.8752in" svg:width="0.2in" svg:height="0.1283in"><draw:text-box><text:p text:style-name="MP8"><text:page-number text:select-page="current">31</text:page-number></text:p></draw:text-box></draw:frame><draw:frame draw:style-name="Mfr4" draw:name="Frame1811" text:anchor-type="char" svg:x="7.2972in" svg:y="10.8752in" svg:width="0.2in" svg:height="0.1283in"><draw:text-box><text:p text:style-name="MP8"><text:page-number text:select-page="current">31</text:page-number></text:p></draw:text-box></draw:frame><draw:frame draw:style-name="Mfr2" draw:name="Image47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7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36 Copy 1 Copy 1 Copy 1 Copy 1" text:anchor-type="char" svg:x="3.7902in" svg:y="10.5945in" svg:width="0.6866in" svg:height="0.6189in" draw:z-index="180"><draw:image xlink:href="Pictures/10000001000000840000007752069C51.png" xlink:type="simple" xlink:show="embed" xlink:actuate="onLoad" draw:mime-type="image/png"/></draw:frame><draw:frame draw:style-name="Mfr2" draw:name="Image473" text:anchor-type="char" svg:x="0.7736in" svg:y="10.8752in" svg:width="1.9181in" svg:height="0.128in" draw:z-index="298"><draw:image xlink:href="Pictures/10000001000000B80000000C00EA2F60.png" xlink:type="simple" xlink:show="embed" xlink:actuate="onLoad" draw:mime-type="image/png"/></draw:frame><draw:frame draw:style-name="Mfr2" draw:name="Image474" text:anchor-type="char" svg:x="7.2972in" svg:y="10.8752in" svg:width="0.1984in" svg:height="0.128in" draw:z-index="297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0" style:page-layout-name="Mpm9" draw:style-name="Mdp1">
      <style:header>
        <text:p text:style-name="MP2"/>
      </style:header>
      <style:header-left>
        <text:p text:style-name="MP1"><draw:frame draw:style-name="Mfr3" draw:name="Frame18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8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8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8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7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7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77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2"/>
      </style:footer>
      <style:footer-left>
        <text:p text:style-name="MP1"><draw:frame draw:style-name="Mfr1" draw:name="Image 436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8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8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7" text:anchor-type="char" svg:x="7.2972in" svg:y="10.8752in" svg:width="0.2in" svg:height="0.1283in"><draw:text-box><text:p text:style-name="MP8"><text:page-number text:select-page="current">32</text:page-number></text:p></draw:text-box></draw:frame><draw:frame draw:style-name="Mfr4" draw:name="Frame1871" text:anchor-type="char" svg:x="7.2972in" svg:y="10.8752in" svg:width="0.2in" svg:height="0.1283in"><draw:text-box><text:p text:style-name="MP8"><text:page-number text:select-page="current">32</text:page-number></text:p></draw:text-box></draw:frame><draw:frame draw:style-name="Mfr2" draw:name="Image478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79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1" style:page-layout-name="Mpm8" draw:style-name="Mdp1">
      <style:header>
        <text:p text:style-name="MP1"><draw:frame draw:style-name="Mfr4" draw:name="Frame19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8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8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62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22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2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157" text:anchor-type="char" svg:x="0.4925in" svg:y="0in" svg:width="7.7756in" svg:height="1.3874in" draw:z-index="199"><draw:image xlink:href="Pictures/10000001000002EA0000008525714CD2.png" xlink:type="simple" xlink:show="embed" xlink:actuate="onLoad" draw:mime-type="image/png"/></draw:frame><draw:frame draw:style-name="Mfr2" draw:name="Image158" text:anchor-type="char" svg:x="1.6811in" svg:y="0.5965in" svg:width="1.5984in" svg:height="0.4035in" draw:z-index="200"><draw:image xlink:href="Pictures/100000010000009900000026A14CA22C.png" xlink:type="simple" xlink:show="embed" xlink:actuate="onLoad" draw:mime-type="image/png"/></draw:frame><draw:frame draw:style-name="Mfr2" draw:name="Image161" text:anchor-type="char" svg:x="5.5709in" svg:y="0.7409in" svg:width="1.9236in" svg:height="0.2028in" draw:z-index="201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6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19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95" text:anchor-type="char" svg:x="7.2972in" svg:y="10.8752in" svg:width="0.2in" svg:height="0.1283in"><draw:text-box><text:p text:style-name="MP8"><text:page-number text:select-page="current">33</text:page-number></text:p></draw:text-box></draw:frame><draw:frame draw:style-name="Mfr3" draw:name="Frame192" text:anchor-type="char" svg:x="7.2972in" svg:y="10.8752in" svg:width="0.2in" svg:height="0.1283in"><draw:text-box><text:p text:style-name="MP8"><text:page-number text:select-page="current">33</text:page-number></text:p></draw:text-box></draw:frame><draw:frame draw:style-name="Mfr2" draw:name="Image16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2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58" text:anchor-type="char" svg:x="3.7902in" svg:y="10.5945in" svg:width="0.6866in" svg:height="0.6189in" draw:z-index="0"><draw:image xlink:href="Pictures/10000001000000840000007752069C51.png" xlink:type="simple" xlink:show="embed" xlink:actuate="onLoad" draw:mime-type="image/png"/></draw:frame><draw:frame draw:style-name="Mfr2" draw:name="Image163" text:anchor-type="char" svg:x="0.7736in" svg:y="10.8752in" svg:width="1.9181in" svg:height="0.128in" draw:z-index="202"><draw:image xlink:href="Pictures/10000001000000B80000000C00EA2F60.png" xlink:type="simple" xlink:show="embed" xlink:actuate="onLoad" draw:mime-type="image/png"/></draw:frame><draw:frame draw:style-name="Mfr2" draw:name="Image164" text:anchor-type="char" svg:x="7.2972in" svg:y="10.8752in" svg:width="0.1984in" svg:height="0.128in" draw:z-index="204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2" style:page-layout-name="Mpm8" draw:style-name="Mdp1">
      <style:header>
        <text:p text:style-name="MP1"><draw:frame draw:style-name="Mfr2" draw:name="Image480" text:anchor-type="char" svg:x="0.4925in" svg:y="0in" svg:width="7.7756in" svg:height="1.3874in" draw:z-index="335"><draw:image xlink:href="Pictures/10000001000002EA00000085A3334DB7.png" xlink:type="simple" xlink:show="embed" xlink:actuate="onLoad" draw:mime-type="image/png"/></draw:frame><draw:frame draw:style-name="Mfr2" draw:name="Image481" text:anchor-type="char" svg:x="1.6811in" svg:y="0.5965in" svg:width="1.5984in" svg:height="0.4035in" draw:z-index="334"><draw:image xlink:href="Pictures/100000010000009900000026A14CA22C.png" xlink:type="simple" xlink:show="embed" xlink:actuate="onLoad" draw:mime-type="image/png"/></draw:frame><draw:frame draw:style-name="Mfr2" draw:name="Image482" text:anchor-type="char" svg:x="5.5709in" svg:y="0.7409in" svg:width="1.9236in" svg:height="0.2028in" draw:z-index="333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9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9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9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9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8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8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8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61 Copy 1" text:anchor-type="char" svg:x="3.7902in" svg:y="10.5945in" svg:width="0.6866in" svg:height="0.6189in" draw:z-index="149"><draw:image xlink:href="Pictures/10000001000000840000007752069C51.png" xlink:type="simple" xlink:show="embed" xlink:actuate="onLoad" draw:mime-type="image/png"/></draw:frame><draw:frame draw:style-name="Mfr2" draw:name="Image486" text:anchor-type="char" svg:x="0.7736in" svg:y="10.8752in" svg:width="1.9181in" svg:height="0.128in" draw:z-index="331"><draw:image xlink:href="Pictures/10000001000000B80000000C00EA2F60.png" xlink:type="simple" xlink:show="embed" xlink:actuate="onLoad" draw:mime-type="image/png"/></draw:frame><draw:frame draw:style-name="Mfr2" draw:name="Image487" text:anchor-type="char" svg:x="7.2972in" svg:y="10.8752in" svg:width="0.1984in" svg:height="0.128in" draw:z-index="33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58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0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0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3" text:anchor-type="char" svg:x="7.2972in" svg:y="10.8752in" svg:width="0.2in" svg:height="0.1283in"><draw:text-box><text:p text:style-name="MP8"><text:page-number text:select-page="current">34</text:page-number></text:p></draw:text-box></draw:frame><draw:frame draw:style-name="Mfr4" draw:name="Frame2031" text:anchor-type="char" svg:x="7.2972in" svg:y="10.8752in" svg:width="0.2in" svg:height="0.1283in"><draw:text-box><text:p text:style-name="MP8"><text:page-number text:select-page="current">34</text:page-number></text:p></draw:text-box></draw:frame><draw:frame draw:style-name="Mfr2" draw:name="Image488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489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3" style:page-layout-name="Mpm8" draw:style-name="Mdp1">
      <style:header>
        <text:p text:style-name="MP1"><draw:frame draw:style-name="Mfr3" draw:name="Frame20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0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0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0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9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49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49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500" text:anchor-type="char" svg:x="0.4925in" svg:y="0in" svg:width="7.7756in" svg:height="1.3874in" draw:z-index="327"><draw:image xlink:href="Pictures/10000001000002EA00000085A3334DB7.png" xlink:type="simple" xlink:show="embed" xlink:actuate="onLoad" draw:mime-type="image/png"/></draw:frame><draw:frame draw:style-name="Mfr2" draw:name="Image501" text:anchor-type="char" svg:x="1.6811in" svg:y="0.5965in" svg:width="1.5984in" svg:height="0.4035in" draw:z-index="329"><draw:image xlink:href="Pictures/100000010000009900000026A14CA22C.png" xlink:type="simple" xlink:show="embed" xlink:actuate="onLoad" draw:mime-type="image/png"/></draw:frame><draw:frame draw:style-name="Mfr2" draw:name="Image502" text:anchor-type="char" svg:x="5.5709in" svg:y="0.7409in" svg:width="1.9236in" svg:height="0.2028in" draw:z-index="328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6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0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0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9" text:anchor-type="char" svg:x="7.2972in" svg:y="10.8752in" svg:width="0.2in" svg:height="0.1283in"><draw:text-box><text:p text:style-name="MP8"><text:page-number text:select-page="current">35</text:page-number></text:p></draw:text-box></draw:frame><draw:frame draw:style-name="Mfr4" draw:name="Frame2091" text:anchor-type="char" svg:x="7.2972in" svg:y="10.8752in" svg:width="0.2in" svg:height="0.1283in"><draw:text-box><text:p text:style-name="MP8"><text:page-number text:select-page="current">35</text:page-number></text:p></draw:text-box></draw:frame><draw:frame draw:style-name="Mfr2" draw:name="Image50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506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58 Copy 1 Copy 1" text:anchor-type="char" svg:x="3.7902in" svg:y="10.5945in" svg:width="0.6866in" svg:height="0.6189in" draw:z-index="212"><draw:image xlink:href="Pictures/10000001000000840000007752069C51.png" xlink:type="simple" xlink:show="embed" xlink:actuate="onLoad" draw:mime-type="image/png"/></draw:frame><draw:frame draw:style-name="Mfr2" draw:name="Image507" text:anchor-type="char" svg:x="0.7736in" svg:y="10.8752in" svg:width="1.9181in" svg:height="0.128in" draw:z-index="326"><draw:image xlink:href="Pictures/10000001000000B80000000C00EA2F60.png" xlink:type="simple" xlink:show="embed" xlink:actuate="onLoad" draw:mime-type="image/png"/></draw:frame><draw:frame draw:style-name="Mfr2" draw:name="Image508" text:anchor-type="char" svg:x="7.2972in" svg:y="10.8752in" svg:width="0.1984in" svg:height="0.128in" draw:z-index="32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4" style:page-layout-name="Mpm8" draw:style-name="Mdp1">
      <style:header>
        <text:p text:style-name="MP1"><draw:frame draw:style-name="Mfr2" draw:name="Image509" text:anchor-type="char" svg:x="0.4925in" svg:y="0in" svg:width="7.7756in" svg:height="1.3874in" draw:z-index="324"><draw:image xlink:href="Pictures/10000001000002EA00000085A3334DB7.png" xlink:type="simple" xlink:show="embed" xlink:actuate="onLoad" draw:mime-type="image/png"/></draw:frame><draw:frame draw:style-name="Mfr2" draw:name="Image510" text:anchor-type="char" svg:x="1.6811in" svg:y="0.5965in" svg:width="1.5984in" svg:height="0.4035in" draw:z-index="323"><draw:image xlink:href="Pictures/100000010000009900000026A14CA22C.png" xlink:type="simple" xlink:show="embed" xlink:actuate="onLoad" draw:mime-type="image/png"/></draw:frame><draw:frame draw:style-name="Mfr2" draw:name="Image512" text:anchor-type="char" svg:x="5.5709in" svg:y="0.7409in" svg:width="1.9236in" svg:height="0.2028in" draw:z-index="32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1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1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1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1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1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51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51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61 Copy 1 Copy 1 Copy 1" text:anchor-type="char" svg:x="3.7902in" svg:y="10.5945in" svg:width="0.6866in" svg:height="0.6189in" draw:z-index="221"><draw:image xlink:href="Pictures/10000001000000840000007752069C51.png" xlink:type="simple" xlink:show="embed" xlink:actuate="onLoad" draw:mime-type="image/png"/></draw:frame><draw:frame draw:style-name="Mfr2" draw:name="Image519" text:anchor-type="char" svg:x="0.7736in" svg:y="10.8752in" svg:width="1.9181in" svg:height="0.128in" draw:z-index="314"><draw:image xlink:href="Pictures/10000001000000B80000000C00EA2F60.png" xlink:type="simple" xlink:show="embed" xlink:actuate="onLoad" draw:mime-type="image/png"/></draw:frame><draw:frame draw:style-name="Mfr2" draw:name="Image520" text:anchor-type="char" svg:x="7.2972in" svg:y="10.8752in" svg:width="0.1984in" svg:height="0.128in" draw:z-index="321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58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1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1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19" text:anchor-type="char" svg:x="7.2972in" svg:y="10.8752in" svg:width="0.2in" svg:height="0.1283in"><draw:text-box><text:p text:style-name="MP8"><text:page-number text:select-page="current">36</text:page-number></text:p></draw:text-box></draw:frame><draw:frame draw:style-name="Mfr4" draw:name="Frame2191" text:anchor-type="char" svg:x="7.2972in" svg:y="10.8752in" svg:width="0.2in" svg:height="0.1283in"><draw:text-box><text:p text:style-name="MP8"><text:page-number text:select-page="current">36</text:page-number></text:p></draw:text-box></draw:frame><draw:frame draw:style-name="Mfr2" draw:name="Image52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52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5" style:page-layout-name="Mpm8" draw:style-name="Mdp1">
      <style:header>
        <text:p text:style-name="MP1"><draw:frame draw:style-name="Mfr3" draw:name="Frame22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2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2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2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52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52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526" text:anchor-type="char" svg:x="0.4925in" svg:y="0in" svg:width="7.7756in" svg:height="1.3874in" draw:z-index="320"><draw:image xlink:href="Pictures/10000001000002EA00000085A3334DB7.png" xlink:type="simple" xlink:show="embed" xlink:actuate="onLoad" draw:mime-type="image/png"/></draw:frame><draw:frame draw:style-name="Mfr2" draw:name="Image527" text:anchor-type="char" svg:x="1.6811in" svg:y="0.5965in" svg:width="1.5984in" svg:height="0.4035in" draw:z-index="319"><draw:image xlink:href="Pictures/100000010000009900000026A14CA22C.png" xlink:type="simple" xlink:show="embed" xlink:actuate="onLoad" draw:mime-type="image/png"/></draw:frame><draw:frame draw:style-name="Mfr2" draw:name="Image528" text:anchor-type="char" svg:x="5.5709in" svg:y="0.7409in" svg:width="1.9236in" svg:height="0.2028in" draw:z-index="318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6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2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2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5" text:anchor-type="char" svg:x="7.2972in" svg:y="10.8752in" svg:width="0.2in" svg:height="0.1283in"><draw:text-box><text:p text:style-name="MP8"><text:page-number text:select-page="current">37</text:page-number></text:p></draw:text-box></draw:frame><draw:frame draw:style-name="Mfr4" draw:name="Frame2251" text:anchor-type="char" svg:x="7.2972in" svg:y="10.8752in" svg:width="0.2in" svg:height="0.1283in"><draw:text-box><text:p text:style-name="MP8"><text:page-number text:select-page="current">37</text:page-number></text:p></draw:text-box></draw:frame><draw:frame draw:style-name="Mfr2" draw:name="Image530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531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58 Copy 1 Copy 1 Copy 1 Copy 1" text:anchor-type="char" svg:x="3.7902in" svg:y="10.5945in" svg:width="0.6866in" svg:height="0.6189in" draw:z-index="222"><draw:image xlink:href="Pictures/10000001000000840000007752069C51.png" xlink:type="simple" xlink:show="embed" xlink:actuate="onLoad" draw:mime-type="image/png"/></draw:frame><draw:frame draw:style-name="Mfr2" draw:name="Image533" text:anchor-type="char" svg:x="0.7736in" svg:y="10.8752in" svg:width="1.9181in" svg:height="0.128in" draw:z-index="316"><draw:image xlink:href="Pictures/10000001000000B80000000C00EA2F60.png" xlink:type="simple" xlink:show="embed" xlink:actuate="onLoad" draw:mime-type="image/png"/></draw:frame><draw:frame draw:style-name="Mfr2" draw:name="Image534" text:anchor-type="char" svg:x="7.2972in" svg:y="10.8752in" svg:width="0.1984in" svg:height="0.128in" draw:z-index="31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6" style:page-layout-name="Mpm8" draw:style-name="Mdp1">
      <style:header>
        <text:p text:style-name="MP1"><draw:frame draw:style-name="Mfr2" draw:name="Image171" text:anchor-type="char" svg:x="0.4925in" svg:y="0in" svg:width="7.7756in" svg:height="1.3874in" draw:z-index="205"><draw:image xlink:href="Pictures/10000001000002EA0000008525714CD2.png" xlink:type="simple" xlink:show="embed" xlink:actuate="onLoad" draw:mime-type="image/png"/></draw:frame><draw:frame draw:style-name="Mfr2" draw:name="Image172" text:anchor-type="char" svg:x="1.6811in" svg:y="0.5965in" svg:width="1.7098in" svg:height="0.4035in" draw:z-index="206"><draw:image xlink:href="Pictures/10000001000000A400000026C2B2B740.png" xlink:type="simple" xlink:show="embed" xlink:actuate="onLoad" draw:mime-type="image/png"/></draw:frame><draw:frame draw:style-name="Mfr2" draw:name="Image222" text:anchor-type="char" svg:x="5.5709in" svg:y="0.7409in" svg:width="1.9236in" svg:height="0.2028in" draw:z-index="23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2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3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3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3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3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53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537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511" text:anchor-type="char" svg:x="3.7902in" svg:y="10.5945in" svg:width="0.6866in" svg:height="0.6189in" draw:z-index="22"><draw:image xlink:href="Pictures/10000001000000840000007752069C51.png" xlink:type="simple" xlink:show="embed" xlink:actuate="onLoad" draw:mime-type="image/png"/></draw:frame><draw:frame draw:style-name="Mfr2" draw:name="Image173" text:anchor-type="char" svg:x="0.7736in" svg:y="10.8752in" svg:width="1.9181in" svg:height="0.128in" draw:z-index="208"><draw:image xlink:href="Pictures/10000001000000B80000000C00EA2F60.png" xlink:type="simple" xlink:show="embed" xlink:actuate="onLoad" draw:mime-type="image/png"/></draw:frame><draw:frame draw:style-name="Mfr2" draw:name="Image221" text:anchor-type="char" svg:x="7.2972in" svg:y="10.8752in" svg:width="0.1984in" svg:height="0.128in" draw:z-index="228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458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3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3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5" text:anchor-type="char" svg:x="7.2972in" svg:y="10.8752in" svg:width="0.2in" svg:height="0.1283in"><draw:text-box><text:p text:style-name="MP8"><text:page-number text:select-page="current">38</text:page-number></text:p></draw:text-box></draw:frame><draw:frame draw:style-name="Mfr4" draw:name="Frame2351" text:anchor-type="char" svg:x="7.2972in" svg:y="10.8752in" svg:width="0.2in" svg:height="0.1283in"><draw:text-box><text:p text:style-name="MP8"><text:page-number text:select-page="current">38</text:page-number></text:p></draw:text-box></draw:frame><draw:frame draw:style-name="Mfr2" draw:name="Image538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539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7" style:page-layout-name="Mpm9" draw:style-name="Mdp1">
      <style:header>
        <text:p text:style-name="MP1"><draw:frame draw:style-name="Mfr3" draw:name="Frame236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4" draw:name="Frame2361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3" draw:name="Frame23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3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40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542" text:anchor-type="char" svg:x="1.6811in" svg:y="0.5965in" svg:width="1.7098in" svg:height="0.4035in"><draw:image xlink:href="Pictures/10000001000000A400000026C2B2B740.png" xlink:type="simple" xlink:show="embed" xlink:actuate="onLoad" draw:mime-type="image/png"/></draw:frame><draw:frame draw:style-name="Mfr2" draw:name="Image543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2"/>
      </style:header-left>
      <style:footer>
        <text:p text:style-name="MP1"><draw:frame draw:style-name="Mfr1" draw:name="Image 51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3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3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9" text:anchor-type="char" svg:x="7.2972in" svg:y="10.8752in" svg:width="0.2in" svg:height="0.1283in"><draw:text-box><text:p text:style-name="MP8"><text:page-number text:select-page="current">39</text:page-number></text:p></draw:text-box></draw:frame><draw:frame draw:style-name="Mfr4" draw:name="Frame2391" text:anchor-type="char" svg:x="7.2972in" svg:y="10.8752in" svg:width="0.2in" svg:height="0.1283in"><draw:text-box><text:p text:style-name="MP8"><text:page-number text:select-page="current">39</text:page-number></text:p></draw:text-box></draw:frame><draw:frame draw:style-name="Mfr2" draw:name="Image54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54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2"/>
      </style:footer-left>
    </style:master-page>
    <style:master-page style:name="Converted38" style:page-layout-name="Mpm8" draw:style-name="Mdp1">
      <style:header>
        <text:p text:style-name="MP1"><draw:frame draw:style-name="Mfr2" draw:name="Image177" text:anchor-type="char" svg:x="0.4925in" svg:y="0in" svg:width="7.7756in" svg:height="1.3874in" draw:z-index="209"><draw:image xlink:href="Pictures/10000001000002EA0000008525714CD2.png" xlink:type="simple" xlink:show="embed" xlink:actuate="onLoad" draw:mime-type="image/png"/></draw:frame><draw:frame draw:style-name="Mfr2" draw:name="Image178" text:anchor-type="char" svg:x="1.6811in" svg:y="0.5965in" svg:width="1.7098in" svg:height="0.4035in" draw:z-index="210"><draw:image xlink:href="Pictures/10000001000000A400000026C2B2B740.png" xlink:type="simple" xlink:show="embed" xlink:actuate="onLoad" draw:mime-type="image/png"/></draw:frame><draw:frame draw:style-name="Mfr2" draw:name="Image179" text:anchor-type="char" svg:x="5.5709in" svg:y="0.7409in" svg:width="1.9236in" svg:height="0.2028in" draw:z-index="216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4" draw:name="Frame242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3" draw:name="Frame240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4" draw:name="Frame24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4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80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215" text:anchor-type="char" svg:x="1.6811in" svg:y="0.5965in" svg:width="1.7098in" svg:height="0.4035in"><draw:image xlink:href="Pictures/10000001000000A400000026C2B2B740.png" xlink:type="simple" xlink:show="embed" xlink:actuate="onLoad" draw:mime-type="image/png"/></draw:frame><draw:frame draw:style-name="Mfr2" draw:name="Image220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529" text:anchor-type="char" svg:x="3.7902in" svg:y="10.5945in" svg:width="0.6866in" svg:height="0.6189in" draw:z-index="23"><draw:image xlink:href="Pictures/10000001000000840000007752069C51.png" xlink:type="simple" xlink:show="embed" xlink:actuate="onLoad" draw:mime-type="image/png"/></draw:frame><draw:frame draw:style-name="Mfr2" draw:name="Image181" text:anchor-type="char" svg:x="0.7736in" svg:y="10.8752in" svg:width="1.9181in" svg:height="0.128in" draw:z-index="218"><draw:image xlink:href="Pictures/10000001000000B80000000C00EA2F60.png" xlink:type="simple" xlink:show="embed" xlink:actuate="onLoad" draw:mime-type="image/png"/></draw:frame><draw:frame draw:style-name="Mfr2" draw:name="Image182" text:anchor-type="char" svg:x="7.2972in" svg:y="10.8752in" svg:width="0.1984in" svg:height="0.128in" draw:z-index="21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532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24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47" text:anchor-type="char" svg:x="7.2972in" svg:y="10.8752in" svg:width="0.2in" svg:height="0.1283in"><draw:text-box><text:p text:style-name="MP8"><text:page-number text:select-page="current">40</text:page-number></text:p></draw:text-box></draw:frame><draw:frame draw:style-name="Mfr3" draw:name="Frame245" text:anchor-type="char" svg:x="7.2972in" svg:y="10.8752in" svg:width="0.2in" svg:height="0.1283in"><draw:text-box><text:p text:style-name="MP8"><text:page-number text:select-page="current">40</text:page-number></text:p></draw:text-box></draw:frame><draw:frame draw:style-name="Mfr2" draw:name="Image213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14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9" style:page-layout-name="Mpm8" draw:style-name="Mdp1">
      <style:header>
        <text:p text:style-name="MP1"><draw:frame draw:style-name="Mfr3" draw:name="Frame248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4" draw:name="Frame2481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3" draw:name="Frame24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4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4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547" text:anchor-type="char" svg:x="1.6811in" svg:y="0.5965in" svg:width="1.7098in" svg:height="0.4035in"><draw:image xlink:href="Pictures/10000001000000A400000026C2B2B740.png" xlink:type="simple" xlink:show="embed" xlink:actuate="onLoad" draw:mime-type="image/png"/></draw:frame><draw:frame draw:style-name="Mfr2" draw:name="Image54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549" text:anchor-type="char" svg:x="0.4925in" svg:y="0in" svg:width="7.7756in" svg:height="1.3874in" draw:z-index="359"><draw:image xlink:href="Pictures/10000001000002EA00000085A3334DB7.png" xlink:type="simple" xlink:show="embed" xlink:actuate="onLoad" draw:mime-type="image/png"/></draw:frame><draw:frame draw:style-name="Mfr2" draw:name="Image550" text:anchor-type="char" svg:x="1.6811in" svg:y="0.5965in" svg:width="1.7098in" svg:height="0.4035in" draw:z-index="358"><draw:image xlink:href="Pictures/10000001000000A400000026C2B2B740.png" xlink:type="simple" xlink:show="embed" xlink:actuate="onLoad" draw:mime-type="image/png"/></draw:frame><draw:frame draw:style-name="Mfr2" draw:name="Image551" text:anchor-type="char" svg:x="5.5709in" svg:y="0.7409in" svg:width="1.9236in" svg:height="0.2028in" draw:z-index="35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529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5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5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3" text:anchor-type="char" svg:x="7.2972in" svg:y="10.8752in" svg:width="0.2in" svg:height="0.1283in"><draw:text-box><text:p text:style-name="MP8"><text:page-number text:select-page="current">41</text:page-number></text:p></draw:text-box></draw:frame><draw:frame draw:style-name="Mfr4" draw:name="Frame2531" text:anchor-type="char" svg:x="7.2972in" svg:y="10.8752in" svg:width="0.2in" svg:height="0.1283in"><draw:text-box><text:p text:style-name="MP8"><text:page-number text:select-page="current">41</text:page-number></text:p></draw:text-box></draw:frame><draw:frame draw:style-name="Mfr2" draw:name="Image55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55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532 Copy 1" text:anchor-type="char" svg:x="3.7902in" svg:y="10.5945in" svg:width="0.6866in" svg:height="0.6189in" draw:z-index="215"><draw:image xlink:href="Pictures/10000001000000840000007752069C51.png" xlink:type="simple" xlink:show="embed" xlink:actuate="onLoad" draw:mime-type="image/png"/></draw:frame><draw:frame draw:style-name="Mfr2" draw:name="Image554" text:anchor-type="char" svg:x="0.7736in" svg:y="10.8752in" svg:width="1.9181in" svg:height="0.128in" draw:z-index="346"><draw:image xlink:href="Pictures/10000001000000B80000000C00EA2F60.png" xlink:type="simple" xlink:show="embed" xlink:actuate="onLoad" draw:mime-type="image/png"/></draw:frame><draw:frame draw:style-name="Mfr2" draw:name="Image555" text:anchor-type="char" svg:x="7.2972in" svg:y="10.8752in" svg:width="0.1984in" svg:height="0.128in" draw:z-index="354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0" style:page-layout-name="Mpm8" draw:style-name="Mdp1">
      <style:header>
        <text:p text:style-name="MP1"><draw:frame draw:style-name="Mfr2" draw:name="Image556" text:anchor-type="char" svg:x="0.4925in" svg:y="0in" svg:width="7.7756in" svg:height="1.3874in" draw:z-index="347"><draw:image xlink:href="Pictures/10000001000002EA00000085A3334DB7.png" xlink:type="simple" xlink:show="embed" xlink:actuate="onLoad" draw:mime-type="image/png"/></draw:frame><draw:frame draw:style-name="Mfr2" draw:name="Image557" text:anchor-type="char" svg:x="1.6811in" svg:y="0.5965in" svg:width="1.7098in" svg:height="0.4035in" draw:z-index="353"><draw:image xlink:href="Pictures/10000001000000A400000026C2B2B740.png" xlink:type="simple" xlink:show="embed" xlink:actuate="onLoad" draw:mime-type="image/png"/></draw:frame><draw:frame draw:style-name="Mfr2" draw:name="Image558" text:anchor-type="char" svg:x="5.5709in" svg:y="0.7409in" svg:width="1.9236in" svg:height="0.2028in" draw:z-index="35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58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4" draw:name="Frame2581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3" draw:name="Frame25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5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5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560" text:anchor-type="char" svg:x="1.6811in" svg:y="0.5965in" svg:width="1.7098in" svg:height="0.4035in"><draw:image xlink:href="Pictures/10000001000000A400000026C2B2B740.png" xlink:type="simple" xlink:show="embed" xlink:actuate="onLoad" draw:mime-type="image/png"/></draw:frame><draw:frame draw:style-name="Mfr2" draw:name="Image56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529 Copy 1 Copy 1" text:anchor-type="char" svg:x="3.7902in" svg:y="10.5945in" svg:width="0.6866in" svg:height="0.6189in" draw:z-index="181"><draw:image xlink:href="Pictures/10000001000000840000007752069C51.png" xlink:type="simple" xlink:show="embed" xlink:actuate="onLoad" draw:mime-type="image/png"/></draw:frame><draw:frame draw:style-name="Mfr2" draw:name="Image562" text:anchor-type="char" svg:x="0.7736in" svg:y="10.8752in" svg:width="1.9181in" svg:height="0.128in" draw:z-index="340"><draw:image xlink:href="Pictures/10000001000000B80000000C00EA2F60.png" xlink:type="simple" xlink:show="embed" xlink:actuate="onLoad" draw:mime-type="image/png"/></draw:frame><draw:frame draw:style-name="Mfr2" draw:name="Image563" text:anchor-type="char" svg:x="7.2972in" svg:y="10.8752in" svg:width="0.1984in" svg:height="0.128in" draw:z-index="351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532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6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6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3" text:anchor-type="char" svg:x="7.2972in" svg:y="10.8752in" svg:width="0.2in" svg:height="0.1283in"><draw:text-box><text:p text:style-name="MP8"><text:page-number text:select-page="current">42</text:page-number></text:p></draw:text-box></draw:frame><draw:frame draw:style-name="Mfr4" draw:name="Frame2631" text:anchor-type="char" svg:x="7.2972in" svg:y="10.8752in" svg:width="0.2in" svg:height="0.1283in"><draw:text-box><text:p text:style-name="MP8"><text:page-number text:select-page="current">42</text:page-number></text:p></draw:text-box></draw:frame><draw:frame draw:style-name="Mfr2" draw:name="Image56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56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1" style:page-layout-name="Mpm8" draw:style-name="Mdp1">
      <style:header>
        <text:p text:style-name="MP1"><draw:frame draw:style-name="Mfr3" draw:name="Frame264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4" draw:name="Frame2641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3" draw:name="Frame26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6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6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567" text:anchor-type="char" svg:x="1.6811in" svg:y="0.5965in" svg:width="1.7098in" svg:height="0.4035in"><draw:image xlink:href="Pictures/10000001000000A400000026C2B2B740.png" xlink:type="simple" xlink:show="embed" xlink:actuate="onLoad" draw:mime-type="image/png"/></draw:frame><draw:frame draw:style-name="Mfr2" draw:name="Image56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569" text:anchor-type="char" svg:x="0.4925in" svg:y="0in" svg:width="7.7756in" svg:height="1.3874in" draw:z-index="350"><draw:image xlink:href="Pictures/10000001000002EA00000085A3334DB7.png" xlink:type="simple" xlink:show="embed" xlink:actuate="onLoad" draw:mime-type="image/png"/></draw:frame><draw:frame draw:style-name="Mfr2" draw:name="Image570" text:anchor-type="char" svg:x="1.6811in" svg:y="0.5965in" svg:width="1.7098in" svg:height="0.4035in" draw:z-index="349"><draw:image xlink:href="Pictures/10000001000000A400000026C2B2B740.png" xlink:type="simple" xlink:show="embed" xlink:actuate="onLoad" draw:mime-type="image/png"/></draw:frame><draw:frame draw:style-name="Mfr2" draw:name="Image571" text:anchor-type="char" svg:x="5.5709in" svg:y="0.7409in" svg:width="1.9236in" svg:height="0.2028in" draw:z-index="348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529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6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6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9" text:anchor-type="char" svg:x="7.2972in" svg:y="10.8752in" svg:width="0.2in" svg:height="0.1283in"><draw:text-box><text:p text:style-name="MP8"><text:page-number text:select-page="current">43</text:page-number></text:p></draw:text-box></draw:frame><draw:frame draw:style-name="Mfr4" draw:name="Frame2691" text:anchor-type="char" svg:x="7.2972in" svg:y="10.8752in" svg:width="0.2in" svg:height="0.1283in"><draw:text-box><text:p text:style-name="MP8"><text:page-number text:select-page="current">43</text:page-number></text:p></draw:text-box></draw:frame><draw:frame draw:style-name="Mfr2" draw:name="Image57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57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" text:anchor-type="char" svg:x="3.7902in" svg:y="10.5945in" svg:width="0.6866in" svg:height="0.6189in" draw:z-index="182"><draw:image xlink:href="Pictures/10000001000000840000007752069C51.png" xlink:type="simple" xlink:show="embed" xlink:actuate="onLoad" draw:mime-type="image/png"/></draw:frame><draw:frame draw:style-name="Mfr2" draw:name="Image574" text:anchor-type="char" svg:x="0.7736in" svg:y="10.8752in" svg:width="1.9181in" svg:height="0.128in" draw:z-index="345"><draw:image xlink:href="Pictures/10000001000000B80000000C00EA2F60.png" xlink:type="simple" xlink:show="embed" xlink:actuate="onLoad" draw:mime-type="image/png"/></draw:frame><draw:frame draw:style-name="Mfr2" draw:name="Image575" text:anchor-type="char" svg:x="7.2972in" svg:y="10.8752in" svg:width="0.1984in" svg:height="0.128in" draw:z-index="344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2" style:page-layout-name="Mpm8" draw:style-name="Mdp1">
      <style:header>
        <text:p text:style-name="MP1"><draw:frame draw:style-name="Mfr2" draw:name="Image576" text:anchor-type="char" svg:x="0.4925in" svg:y="0in" svg:width="7.7756in" svg:height="1.3874in" draw:z-index="343"><draw:image xlink:href="Pictures/10000001000002EA00000085A3334DB7.png" xlink:type="simple" xlink:show="embed" xlink:actuate="onLoad" draw:mime-type="image/png"/></draw:frame><draw:frame draw:style-name="Mfr2" draw:name="Image577" text:anchor-type="char" svg:x="1.6811in" svg:y="0.5965in" svg:width="1.7098in" svg:height="0.4035in" draw:z-index="342"><draw:image xlink:href="Pictures/10000001000000A400000026C2B2B740.png" xlink:type="simple" xlink:show="embed" xlink:actuate="onLoad" draw:mime-type="image/png"/></draw:frame><draw:frame draw:style-name="Mfr2" draw:name="Image578" text:anchor-type="char" svg:x="5.5709in" svg:y="0.7409in" svg:width="1.9236in" svg:height="0.2028in" draw:z-index="34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74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4" draw:name="Frame2741" text:anchor-type="char" svg:x="1.6811in" svg:y="0.5965in" svg:width="1.711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LEGISLATIVO</text:span><text:span text:style-name="MT29"> </text:span><text:span text:style-name="MT11">MUNICIPAL</text:span></text:p></draw:text-box></draw:frame><draw:frame draw:style-name="Mfr3" draw:name="Frame27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7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2</text:span><text:span text:style-name="MT14"> </text:span><text:span text:style-name="MT13">-</text:span><text:span text:style-name="MT14"> </text:span><text:span text:style-name="MT13">20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7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580" text:anchor-type="char" svg:x="1.6811in" svg:y="0.5965in" svg:width="1.7098in" svg:height="0.4035in"><draw:image xlink:href="Pictures/10000001000000A400000026C2B2B740.png" xlink:type="simple" xlink:show="embed" xlink:actuate="onLoad" draw:mime-type="image/png"/></draw:frame><draw:frame draw:style-name="Mfr2" draw:name="Image58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529 Copy 1 Copy 1 Copy 1 Copy 1" text:anchor-type="char" svg:x="3.7902in" svg:y="10.5945in" svg:width="0.6866in" svg:height="0.6189in" draw:z-index="173"><draw:image xlink:href="Pictures/10000001000000840000007752069C51.png" xlink:type="simple" xlink:show="embed" xlink:actuate="onLoad" draw:mime-type="image/png"/></draw:frame><draw:frame draw:style-name="Mfr2" draw:name="Image582" text:anchor-type="char" svg:x="0.7736in" svg:y="10.8752in" svg:width="1.9181in" svg:height="0.128in" draw:z-index="338"><draw:image xlink:href="Pictures/10000001000000B80000000C00EA2F60.png" xlink:type="simple" xlink:show="embed" xlink:actuate="onLoad" draw:mime-type="image/png"/></draw:frame><draw:frame draw:style-name="Mfr2" draw:name="Image583" text:anchor-type="char" svg:x="7.2972in" svg:y="10.8752in" svg:width="0.1984in" svg:height="0.128in" draw:z-index="337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532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7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7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9" text:anchor-type="char" svg:x="7.2972in" svg:y="10.8752in" svg:width="0.2in" svg:height="0.1283in"><draw:text-box><text:p text:style-name="MP8"><text:page-number text:select-page="current">44</text:page-number></text:p></draw:text-box></draw:frame><draw:frame draw:style-name="Mfr4" draw:name="Frame2791" text:anchor-type="char" svg:x="7.2972in" svg:y="10.8752in" svg:width="0.2in" svg:height="0.1283in"><draw:text-box><text:p text:style-name="MP8"><text:page-number text:select-page="current">44</text:page-number></text:p></draw:text-box></draw:frame><draw:frame draw:style-name="Mfr2" draw:name="Image58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58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3" style:page-layout-name="Mpm8" draw:style-name="Mdp1">
      <style:header>
        <text:p text:style-name="MP1"><draw:frame draw:style-name="Mfr2" draw:name="Image586" text:anchor-type="char" svg:x="0.4925in" svg:y="0in" svg:width="7.7756in" svg:height="1.3874in" draw:z-index="441"><draw:image xlink:href="Pictures/10000001000002EA00000085A3334DB7.png" xlink:type="simple" xlink:show="embed" xlink:actuate="onLoad" draw:mime-type="image/png"/></draw:frame><draw:frame draw:style-name="Mfr2" draw:name="Image587" text:anchor-type="char" svg:x="1.6811in" svg:y="0.5965in" svg:width="1.7098in" svg:height="0.4035in" draw:z-index="442"><draw:image xlink:href="Pictures/10000001000000A400000026C2B2B740.png" xlink:type="simple" xlink:show="embed" xlink:actuate="onLoad" draw:mime-type="image/png"/></draw:frame><draw:frame draw:style-name="Mfr2" draw:name="Image588" text:anchor-type="char" svg:x="5.5709in" svg:y="0.7409in" svg:width="1.9236in" svg:height="0.2028in" draw:z-index="443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204" text:anchor-type="char" svg:x="0.4925in" svg:y="0in" svg:width="7.7756in" svg:height="1.3874in" draw:z-index="223"><draw:image xlink:href="Pictures/10000001000002EA00000085A3334DB7.png" xlink:type="simple" xlink:show="embed" xlink:actuate="onLoad" draw:mime-type="image/png"/></draw:frame><draw:frame draw:style-name="Mfr2" draw:name="Image205" text:anchor-type="char" svg:x="1.6811in" svg:y="0.5965in" svg:width="1.5984in" svg:height="0.4035in" draw:z-index="224"><draw:image xlink:href="Pictures/100000010000009900000026A14CA22C.png" xlink:type="simple" xlink:show="embed" xlink:actuate="onLoad" draw:mime-type="image/png"/></draw:frame><draw:frame draw:style-name="Mfr2" draw:name="Image212" text:anchor-type="char" svg:x="5.5709in" svg:y="0.7409in" svg:width="1.9236in" svg:height="0.2028in" draw:z-index="22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529 Copy 1 Copy 1 Copy 1 Copy 1 Copy 1" text:anchor-type="char" svg:x="3.7902in" svg:y="10.5945in" svg:width="0.6866in" svg:height="0.6189in" draw:z-index="439"><draw:image xlink:href="Pictures/10000001000000840000007752069C51.png" xlink:type="simple" xlink:show="embed" xlink:actuate="onLoad" draw:mime-type="image/png"/></draw:frame><draw:frame draw:style-name="Mfr2" draw:name="Image589" text:anchor-type="char" svg:x="0.7736in" svg:y="10.8752in" svg:width="1.9181in" svg:height="0.128in" draw:z-index="444"><draw:image xlink:href="Pictures/10000001000000B80000000C00EA2F60.png" xlink:type="simple" xlink:show="embed" xlink:actuate="onLoad" draw:mime-type="image/png"/></draw:frame><draw:frame draw:style-name="Mfr2" draw:name="Image590" text:anchor-type="char" svg:x="7.2972in" svg:y="10.8752in" svg:width="0.1984in" svg:height="0.128in" draw:z-index="445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541" text:anchor-type="char" svg:x="3.7902in" svg:y="10.5945in" svg:width="0.6866in" svg:height="0.6189in" draw:z-index="28"><draw:image xlink:href="Pictures/10000001000000840000007752069C51.png" xlink:type="simple" xlink:show="embed" xlink:actuate="onLoad" draw:mime-type="image/png"/></draw:frame><draw:frame draw:style-name="Mfr2" draw:name="Image206" text:anchor-type="char" svg:x="0.7736in" svg:y="10.8752in" svg:width="1.9181in" svg:height="0.128in" draw:z-index="225"><draw:image xlink:href="Pictures/10000001000000B80000000C00EA2F60.png" xlink:type="simple" xlink:show="embed" xlink:actuate="onLoad" draw:mime-type="image/png"/></draw:frame><draw:frame draw:style-name="Mfr2" draw:name="Image207" text:anchor-type="char" svg:x="7.2972in" svg:y="10.8752in" svg:width="0.1984in" svg:height="0.128in" draw:z-index="22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4" style:page-layout-name="Mpm10" draw:style-name="Mdp1">
      <style:header>
        <text:p text:style-name="MP2"/>
      </style:header>
      <style:header-left>
        <text:p text:style-name="MP1"><draw:frame draw:style-name="Mfr2" draw:name="Image591" text:anchor-type="char" svg:x="0.4925in" svg:y="0in" svg:width="7.7756in" svg:height="1.3874in" draw:z-index="446"><draw:image xlink:href="Pictures/10000001000002EA00000085A3334DB7.png" xlink:type="simple" xlink:show="embed" xlink:actuate="onLoad" draw:mime-type="image/png"/></draw:frame><draw:frame draw:style-name="Mfr2" draw:name="Image592" text:anchor-type="char" svg:x="1.6811in" svg:y="0.5965in" svg:width="1.5984in" svg:height="0.4035in" draw:z-index="447"><draw:image xlink:href="Pictures/100000010000009900000026A14CA22C.png" xlink:type="simple" xlink:show="embed" xlink:actuate="onLoad" draw:mime-type="image/png"/></draw:frame><draw:frame draw:style-name="Mfr2" draw:name="Image593" text:anchor-type="char" svg:x="5.5709in" svg:y="0.7409in" svg:width="1.9236in" svg:height="0.2028in" draw:z-index="448"><draw:image xlink:href="Pictures/10000001000000B800000013402D6D80.png" xlink:type="simple" xlink:show="embed" xlink:actuate="onLoad" draw:mime-type="image/png"/></draw:frame></text:p>
      </style:header-left>
      <style:footer>
        <text:p text:style-name="MP2"/>
      </style:footer>
      <style:footer-left>
        <text:p text:style-name="MP1"><draw:frame draw:style-name="Mfr1" draw:name="Image 541 Copy 1" text:anchor-type="char" svg:x="3.7902in" svg:y="10.5945in" svg:width="0.6866in" svg:height="0.6189in" draw:z-index="440"><draw:image xlink:href="Pictures/10000001000000840000007752069C51.png" xlink:type="simple" xlink:show="embed" xlink:actuate="onLoad" draw:mime-type="image/png"/></draw:frame><draw:frame draw:style-name="Mfr2" draw:name="Image594" text:anchor-type="char" svg:x="0.7736in" svg:y="10.8752in" svg:width="1.9181in" svg:height="0.128in" draw:z-index="449"><draw:image xlink:href="Pictures/10000001000000B80000000C00EA2F60.png" xlink:type="simple" xlink:show="embed" xlink:actuate="onLoad" draw:mime-type="image/png"/></draw:frame><draw:frame draw:style-name="Mfr2" draw:name="Image595" text:anchor-type="char" svg:x="7.2972in" svg:y="10.8752in" svg:width="0.1984in" svg:height="0.128in" draw:z-index="450"><draw:image xlink:href="Pictures/10000001000000130000000C5161F074.png" xlink:type="simple" xlink:show="embed" xlink:actuate="onLoad" draw:mime-type="image/png"/></draw:frame></text:p>
      </style:footer-lef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1T13:19:56</meta:creation-date>
    <dc:date>2026-09-01T16:57:31.300993602</dc:date>
    <meta:editing-duration>PT1S</meta:editing-duration>
    <meta:generator>LibreOffice/26.2.5.2$Linux_AARCH64 LibreOffice_project/620$Build-2</meta:generator>
    <meta:editing-cycles>3</meta:editing-cycles>
    <meta:document-statistic meta:table-count="19" meta:image-count="662" meta:object-count="0" meta:page-count="46" meta:paragraph-count="1524" meta:word-count="10894" meta:character-count="70953" meta:non-whitespace-character-count="61387"/>
    <meta:user-defined meta:name="AppVersion">12.0000</meta:user-defined>
    <meta:user-defined meta:name="Created" meta:value-type="date">2026-08-19T00:00:00</meta:user-defined>
    <meta:user-defined meta:name="Creator">Adobe InDesign 18.0 (Windows)</meta:user-defined>
    <meta:user-defined meta:name="LastSaved" meta:value-type="date">2026-09-01T00:00:00</meta:user-defined>
    <meta:user-defined meta:name="Producer" meta:value-type="string">Adobe PDF Library 17.0</meta:user-defined>
    <meta:template xlink:type="simple" xlink:actuate="onRequest" xlink:title="Normal" xlink:href=""/>
  </office:meta>
</office:document-meta>
</file>